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26000002B906BB38ED308E0C74.png" manifest:media-type="image/png"/>
  <manifest:file-entry manifest:full-path="Pictures/100000000000053100000219AA6849F3488B8E7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2F8000004EDD2627911CE26D574.png" manifest:media-type="image/png"/>
  <manifest:file-entry manifest:full-path="Pictures/10000000000001B0000003C1EB8084EC0B4D5AE7.png" manifest:media-type="image/png"/>
  <manifest:file-entry manifest:full-path="Pictures/10000000000004F80000020EF80FF9B38DB443FE.png" manifest:media-type="image/png"/>
  <manifest:file-entry manifest:full-path="Pictures/100000000000016600000011FAB3B583F8F0DBB8.png" manifest:media-type="image/png"/>
  <manifest:file-entry manifest:full-path="Pictures/100000000000008E0000000F542433C1C3217FBE.png" manifest:media-type="image/png"/>
  <manifest:file-entry manifest:full-path="Pictures/100000000000027C0000001193054AA63A801DFC.png" manifest:media-type="image/png"/>
  <manifest:file-entry manifest:full-path="Pictures/10000000000002040000002883F0DEB6A051F905.png" manifest:media-type="image/png"/>
  <manifest:file-entry manifest:full-path="Pictures/1000000000000247000002FB4BA4D7F7F2F4406C.png" manifest:media-type="image/png"/>
  <manifest:file-entry manifest:full-path="Pictures/100000000000029F000004EA0771BFC7B715AE1F.png" manifest:media-type="image/png"/>
  <manifest:file-entry manifest:full-path="Pictures/10000000000006E70000019A7BF92B84D87E5370.png" manifest:media-type="image/png"/>
  <manifest:file-entry manifest:full-path="Pictures/10000000000001F40000035CEB94A6449CF435D9.png" manifest:media-type="image/png"/>
  <manifest:file-entry manifest:full-path="Pictures/10000000000006B50000030541D4AE35D4EE18AC.png" manifest:media-type="image/png"/>
  <manifest:file-entry manifest:full-path="Pictures/10000000000003A20000001C6A2F8428F0199DD7.png" manifest:media-type="image/png"/>
  <manifest:file-entry manifest:full-path="Pictures/100000000000029A000002A35AFDCFD9817C025D.png" manifest:media-type="image/png"/>
  <manifest:file-entry manifest:full-path="Pictures/10000000000002880000021341E874A82584A5CD.png" manifest:media-type="image/png"/>
  <manifest:file-entry manifest:full-path="Pictures/10000000000001AD000000F3E3974D34BB5287D2.jpg" manifest:media-type="image/jpeg"/>
  <manifest:file-entry manifest:full-path="Pictures/10000000000002540000001CC922E8D5FB7897B2.png" manifest:media-type="image/png"/>
  <manifest:file-entry manifest:full-path="Pictures/10000000000004D4000002328F0C02658453477E.png" manifest:media-type="image/png"/>
  <manifest:file-entry manifest:full-path="Pictures/10000000000000530000009D498E8C6B2365A37C.png" manifest:media-type="image/png"/>
  <manifest:file-entry manifest:full-path="Pictures/10000000000002C1000002A74D38D9E29EB6C86F.png" manifest:media-type="image/png"/>
  <manifest:file-entry manifest:full-path="Pictures/10000000000000420000006BFE11E4B5E265917C.png" manifest:media-type="image/png"/>
  <manifest:file-entry manifest:full-path="Pictures/10000000000005170000025188E23F86400584CF.png" manifest:media-type="image/png"/>
  <manifest:file-entry manifest:full-path="Pictures/100000000000052F0000025316C0BFD75FF553E7.png" manifest:media-type="image/png"/>
  <manifest:file-entry manifest:full-path="Pictures/100000000000025E0000025F282B21A740DF9FC8.png" manifest:media-type="image/png"/>
  <manifest:file-entry manifest:full-path="Pictures/100000000000051F00000260B5237701128D3463.png" manifest:media-type="image/png"/>
  <manifest:file-entry manifest:full-path="Pictures/100000000000012E0000001DC2BE608A2F63D3D9.png" manifest:media-type="image/png"/>
  <manifest:file-entry manifest:full-path="Pictures/1000000000000857000002061198B11FD90E9382.png" manifest:media-type="image/png"/>
  <manifest:file-entry manifest:full-path="Pictures/100000000000009A000000DD2F70138981676A19.png" manifest:media-type="image/png"/>
  <manifest:file-entry manifest:full-path="Pictures/100000000000029C0000029FF1A6EB0EE3961422.png" manifest:media-type="image/png"/>
  <manifest:file-entry manifest:full-path="Pictures/10000000000001C00000004182890F152BA2DFF4.png" manifest:media-type="image/png"/>
  <manifest:file-entry manifest:full-path="Pictures/10000000000000C2000000124505484792E22FFB.png" manifest:media-type="image/png"/>
  <manifest:file-entry manifest:full-path="Pictures/10000000000001AD000000F3EEB48259BCFFF29B.jpg" manifest:media-type="image/jpeg"/>
  <manifest:file-entry manifest:full-path="Pictures/10000000000001AD000000F3FFC5E6C94E5E2CAD.png" manifest:media-type="image/png"/>
  <manifest:file-entry manifest:full-path="Pictures/10000000000001AD000000F309C88E038BC2808D.jpg" manifest:media-type="image/jpeg"/>
  <manifest:file-entry manifest:full-path="Pictures/10000000000001AD000000F3D35C24D52CD4B5BE.jpg" manifest:media-type="image/jpeg"/>
  <manifest:file-entry manifest:full-path="Pictures/10000000000001AD000000F3462BF4AEA8FB2764.jpg" manifest:media-type="image/jpeg"/>
  <manifest:file-entry manifest:full-path="Pictures/10000000000001AD000000F3090AE6BAB75202EA.jpg" manifest:media-type="image/jpeg"/>
  <manifest:file-entry manifest:full-path="Pictures/10000000000001AD000000F34811E38F96BAC860.jpg" manifest:media-type="image/jpeg"/>
  <manifest:file-entry manifest:full-path="Pictures/10000000000001AD000000F3DCED179CDD178E7C.jpg" manifest:media-type="image/jpeg"/>
  <manifest:file-entry manifest:full-path="Pictures/10000000000004ED000001D1F5970D08E224A655.png" manifest:media-type="image/png"/>
  <manifest:file-entry manifest:full-path="Pictures/10000000000001AD000000F3081C39D53D7825F9.jpg" manifest:media-type="image/jpeg"/>
  <manifest:file-entry manifest:full-path="Pictures/10000000000005130000025DA6EFE67025FBB193.png" manifest:media-type="image/png"/>
  <manifest:file-entry manifest:full-path="Pictures/100000000000052800000251928427F00CCE6FD5.png" manifest:media-type="image/png"/>
  <manifest:file-entry manifest:full-path="Pictures/10000000000004FB0000025D37CFC0BDAA685FDF.png" manifest:media-type="image/png"/>
  <manifest:file-entry manifest:full-path="Pictures/10000000000004C00000016CDFC2A111ACF71FE3.png" manifest:media-type="image/png"/>
  <manifest:file-entry manifest:full-path="Pictures/10000000000002A000000295F1E129EB15E8B5B2.png" manifest:media-type="image/png"/>
  <manifest:file-entry manifest:full-path="Pictures/100000000000051C00000248992E57B2B53EE778.png" manifest:media-type="image/png"/>
  <manifest:file-entry manifest:full-path="Pictures/10000000000001C5000001CAFFD03632306BDA2F.png" manifest:media-type="image/png"/>
  <manifest:file-entry manifest:full-path="Pictures/100000000000051100000201922B86558CFA5ED2.png" manifest:media-type="image/png"/>
  <manifest:file-entry manifest:full-path="Pictures/10000000000002A00000029CE1E247CD7E87ED5B.png" manifest:media-type="image/png"/>
  <manifest:file-entry manifest:full-path="Pictures/10000000000004CE000002366E3E054C8180B586.png" manifest:media-type="image/png"/>
  <manifest:file-entry manifest:full-path="Pictures/100000000000027600000013DD34BEC4B361299D.png" manifest:media-type="image/png"/>
  <manifest:file-entry manifest:full-path="Pictures/100000000000015C0000001F9505F40117018E47.png" manifest:media-type="image/png"/>
  <manifest:file-entry manifest:full-path="Pictures/10000000000005130000024E4089E7FA9EFC53F7.png" manifest:media-type="image/png"/>
  <manifest:file-entry manifest:full-path="Pictures/10000000000001D4000002DD944C1FCC702557E0.png" manifest:media-type="image/png"/>
  <manifest:file-entry manifest:full-path="Pictures/1000000000000803000003A8173A138E19DD591C.png" manifest:media-type="image/png"/>
  <manifest:file-entry manifest:full-path="Pictures/10000000000004EC000001D3EA928023D5D827FB.png" manifest:media-type="image/png"/>
  <manifest:file-entry manifest:full-path="Pictures/10000000000003F100000247CF3FC202B43B480D.png" manifest:media-type="image/png"/>
  <manifest:file-entry manifest:full-path="Pictures/10000000000002A30000029FCD11464CE9A2EECB.png" manifest:media-type="image/png"/>
  <manifest:file-entry manifest:full-path="Pictures/10000000000005180000024FF3FAE32BB71B0FE7.png" manifest:media-type="image/png"/>
  <manifest:file-entry manifest:full-path="Pictures/100000000000052C000001F23CB4E005A7927448.png" manifest:media-type="image/png"/>
  <manifest:file-entry manifest:full-path="Pictures/100000000000026A0000026A5AE84A4AECED5BE4.png" manifest:media-type="image/png"/>
  <manifest:file-entry manifest:full-path="Pictures/10000000000000D10000001D71E1673C971B1D89.png" manifest:media-type="image/png"/>
  <manifest:file-entry manifest:full-path="Pictures/100000000000003D000000954165C8F8342EF2BA.png" manifest:media-type="image/png"/>
  <manifest:file-entry manifest:full-path="Pictures/100000000000053B000001B9A17D14A3EFF91183.png" manifest:media-type="image/png"/>
  <manifest:file-entry manifest:full-path="Pictures/10000000000001820000002F7F9AE9602B3BA348.png" manifest:media-type="image/png"/>
  <manifest:file-entry manifest:full-path="Pictures/10000000000000460000005CF506542A0A239B90.png" manifest:media-type="image/png"/>
  <manifest:file-entry manifest:full-path="Pictures/1000000000000865000003283774481805F86369.png" manifest:media-type="image/png"/>
  <manifest:file-entry manifest:full-path="Pictures/1000000000000513000002566CB6C684AA88E703.png" manifest:media-type="image/png"/>
  <manifest:file-entry manifest:full-path="Pictures/10000000000003B10000001863C1D405B27221FD.png" manifest:media-type="image/png"/>
  <manifest:file-entry manifest:full-path="Pictures/10000000000004EA000001DFCB35A9D8809A9587.png" manifest:media-type="image/png"/>
  <manifest:file-entry manifest:full-path="Pictures/10000000000001E10000041EE5BCC10ED0A7EF27.png" manifest:media-type="image/png"/>
  <manifest:file-entry manifest:full-path="Pictures/100000000000051B000001ECF3F7FABA858A6E03.png" manifest:media-type="image/png"/>
  <manifest:file-entry manifest:full-path="Pictures/1000000000000208000004EA174B912CC9C24CE5.png" manifest:media-type="image/png"/>
  <manifest:file-entry manifest:full-path="Pictures/10000000000000470000009BFBC1215543BDCA70.png" manifest:media-type="image/png"/>
  <manifest:file-entry manifest:full-path="Pictures/10000000000003AF0000025867F2255881A99E2A.png" manifest:media-type="image/png"/>
  <manifest:file-entry manifest:full-path="Pictures/100000000000050F000001EF9119FF41333B4C34.png" manifest:media-type="image/png"/>
  <manifest:file-entry manifest:full-path="Pictures/10000000000000460000009AD504715FF7964EFA.png" manifest:media-type="image/png"/>
  <manifest:file-entry manifest:full-path="Pictures/10000000000003D50000027A95B43F86BB79E778.png" manifest:media-type="image/png"/>
  <manifest:file-entry manifest:full-path="Pictures/10000000000004F40000011D900254141842B19E.png" manifest:media-type="image/png"/>
  <manifest:file-entry manifest:full-path="Pictures/100000000000068A00000020DA4D597FD4CC09FA.png" manifest:media-type="image/png"/>
  <manifest:file-entry manifest:full-path="Pictures/100000000000029C000002995B312B5D99E3D1AA.png" manifest:media-type="image/png"/>
  <manifest:file-entry manifest:full-path="Pictures/10000000000005450000026E0D72DC34364E39D3.png" manifest:media-type="image/png"/>
  <manifest:file-entry manifest:full-path="Pictures/10000000000002740000001671A3156E04E0B7EF.png" manifest:media-type="image/png"/>
  <manifest:file-entry manifest:full-path="Pictures/10000000000007E4000003C1F687B0A3ECE105B5.png" manifest:media-type="image/png"/>
  <manifest:file-entry manifest:full-path="Pictures/100000000000053F000002611B818EAFB2CEABD0.png" manifest:media-type="image/png"/>
  <manifest:file-entry manifest:full-path="Pictures/1000000000000181000002D26FBC2C2D2836968B.png" manifest:media-type="image/png"/>
  <manifest:file-entry manifest:full-path="Pictures/10000000000001280000000F650BFC6A947040BF.png" manifest:media-type="image/png"/>
  <manifest:file-entry manifest:full-path="Pictures/1000000000000527000001F5DA1204DA3E0782BA.png" manifest:media-type="image/png"/>
  <manifest:file-entry manifest:full-path="Pictures/10000000000001940000004030CDECB8922212B1.png" manifest:media-type="image/png"/>
  <manifest:file-entry manifest:full-path="Pictures/10000000000003E200000264CC277E1FC2F2046B.png" manifest:media-type="image/png"/>
  <manifest:file-entry manifest:full-path="Pictures/1000000000000132000000172BF20783865AE887.png" manifest:media-type="image/png"/>
  <manifest:file-entry manifest:full-path="Pictures/10000000000004E6000001E1F965CA373DDBCBAB.png" manifest:media-type="image/png"/>
  <manifest:file-entry manifest:full-path="Pictures/100000000000003000000031A103C4D8FD16B25D.png" manifest:media-type="image/png"/>
  <manifest:file-entry manifest:full-path="Pictures/10000000000003E200000264F86CAC0FF0B88644.png" manifest:media-type="image/png"/>
  <manifest:file-entry manifest:full-path="Pictures/100000000000046C0000007506E8FE3C5D7ABE1D.png" manifest:media-type="image/png"/>
  <manifest:file-entry manifest:full-path="Pictures/100000000000080E000003BAEBFC1D37F0B8D3D2.png" manifest:media-type="image/png"/>
  <manifest:file-entry manifest:full-path="Pictures/100000000000045E0000006C954AB9C769222CC9.png" manifest:media-type="image/png"/>
  <manifest:file-entry manifest:full-path="Pictures/100000000000045A00000016C0364BB5701DDD70.png" manifest:media-type="image/png"/>
  <manifest:file-entry manifest:full-path="Pictures/100000000000085100000261B0F9246307C1F62C.png" manifest:media-type="image/png"/>
  <manifest:file-entry manifest:full-path="Pictures/100000000000028400000012DB671A23525B9208.png" manifest:media-type="image/png"/>
  <manifest:file-entry manifest:full-path="Pictures/100000000000081C000002AA91C2C3C3F4FF2350.png" manifest:media-type="image/png"/>
  <manifest:file-entry manifest:full-path="Pictures/10000000000007F0000003A3CABEC38A2E25BF77.png" manifest:media-type="image/png"/>
  <manifest:file-entry manifest:full-path="Pictures/100000000000029D0000029F33698BBE482B65F0.png" manifest:media-type="image/png"/>
  <manifest:file-entry manifest:full-path="Pictures/10000000000007CD0000019C63B6E96EDBD7CBC4.png" manifest:media-type="image/png"/>
  <manifest:file-entry manifest:full-path="Pictures/10000000000000BA000000115EF6FC39E670FFA4.png" manifest:media-type="image/png"/>
  <manifest:file-entry manifest:full-path="Pictures/10000000000002BA000002B47F4D3C406E5E611D.png" manifest:media-type="image/png"/>
  <manifest:file-entry manifest:full-path="Pictures/1000000000000051000000E6DB9FEA61A14F5964.png" manifest:media-type="image/png"/>
  <manifest:file-entry manifest:full-path="Pictures/10000000000008730000020E5D2D5BADC3619B5A.png" manifest:media-type="image/png"/>
  <manifest:file-entry manifest:full-path="Pictures/10000000000007E8000003A08000DB47B1B4954C.png" manifest:media-type="image/png"/>
  <manifest:file-entry manifest:full-path="Pictures/10000000000002980000029B933D82E36F06B7E3.png" manifest:media-type="image/png"/>
  <manifest:file-entry manifest:full-path="Pictures/10000000000000470000009C155133539BF95D70.png" manifest:media-type="image/png"/>
  <manifest:file-entry manifest:full-path="Pictures/100000000000036C0000000E5D53C680C9E9AB3D.png" manifest:media-type="image/png"/>
  <manifest:file-entry manifest:full-path="Pictures/1000000000000825000003B5E3A0BD1C48C7362A.png" manifest:media-type="image/png"/>
  <manifest:file-entry manifest:full-path="Pictures/1000000000000047000000E5FE185F57772BB5DB.png" manifest:media-type="image/png"/>
  <manifest:file-entry manifest:full-path="Pictures/10000000000002D10000000C6EABEF73DD2F9E9D.png" manifest:media-type="image/png"/>
  <manifest:file-entry manifest:full-path="Pictures/100000000000004700000066078391AB99DB8D67.png" manifest:media-type="image/png"/>
  <manifest:file-entry manifest:full-path="Pictures/1000000000000864000003CA4B8D22E1B57041F9.png" manifest:media-type="image/png"/>
  <manifest:file-entry manifest:full-path="Pictures/10000000000002A2000002990336EF5DDC8D654E.png" manifest:media-type="image/png"/>
  <manifest:file-entry manifest:full-path="Pictures/1000000000000856000001E2F621C0883129A7FA.png" manifest:media-type="image/png"/>
  <manifest:file-entry manifest:full-path="Pictures/10000000000002AD000004624561B3F6C0CEB3C5.png" manifest:media-type="image/png"/>
  <manifest:file-entry manifest:full-path="Pictures/100000000000012D0000001ACDBCA5702E4F7114.png" manifest:media-type="image/png"/>
  <manifest:file-entry manifest:full-path="Pictures/10000000000000380000003EAA879A51E2370E37.png" manifest:media-type="image/png"/>
  <manifest:file-entry manifest:full-path="Pictures/10000000000005D400000354B8086717DE75EDD4.png" manifest:media-type="image/png"/>
  <manifest:file-entry manifest:full-path="Pictures/10000000000000980000008ECC6BD32C3BAFB2E9.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automatic-styles>
    <style:style style:name="Tableau1" style:family="table">
      <style:table-properties style:width="16.589cm" table:align="left"/>
    </style:style>
    <style:style style:name="Tableau1.A" style:family="table-column">
      <style:table-column-properties style:column-width="7.303cm"/>
    </style:style>
    <style:style style:name="Tableau1.B" style:family="table-column">
      <style:table-column-properties style:column-width="1.905cm"/>
    </style:style>
    <style:style style:name="Tableau1.C" style:family="table-column">
      <style:table-column-properties style:column-width="5.08cm"/>
    </style:style>
    <style:style style:name="Tableau1.D" style:family="table-column">
      <style:table-column-properties style:column-width="2.302cm"/>
    </style:style>
    <style:style style:name="Tableau1.A1" style:family="table-cell">
      <style:table-cell-properties style:vertical-align="middle" fo:padding="0.049cm" fo:border="none"/>
    </style:style>
    <style:style style:name="Tableau2" style:family="table">
      <style:table-properties style:width="17.013cm" fo:margin-left="0cm" fo:break-before="page" table:align="left"/>
    </style:style>
    <style:style style:name="Tableau2.A" style:family="table-column">
      <style:table-column-properties style:column-width="2.408cm"/>
    </style:style>
    <style:style style:name="Tableau2.B" style:family="table-column">
      <style:table-column-properties style:column-width="1.037cm"/>
    </style:style>
    <style:style style:name="Tableau2.C" style:family="table-column">
      <style:table-column-properties style:column-width="0.774cm"/>
    </style:style>
    <style:style style:name="Tableau2.D" style:family="table-column">
      <style:table-column-properties style:column-width="1.533cm"/>
    </style:style>
    <style:style style:name="Tableau2.E" style:family="table-column">
      <style:table-column-properties style:column-width="1.143cm"/>
    </style:style>
    <style:style style:name="Tableau2.F" style:family="table-column">
      <style:table-column-properties style:column-width="1.45cm"/>
    </style:style>
    <style:style style:name="Tableau2.G" style:family="table-column">
      <style:table-column-properties style:column-width="1.792cm"/>
    </style:style>
    <style:style style:name="Tableau2.H" style:family="table-column">
      <style:table-column-properties style:column-width="1.861cm"/>
    </style:style>
    <style:style style:name="Tableau2.I" style:family="table-column">
      <style:table-column-properties style:column-width="1.032cm"/>
    </style:style>
    <style:style style:name="Tableau2.J" style:family="table-column">
      <style:table-column-properties style:column-width="0.967cm"/>
    </style:style>
    <style:style style:name="Tableau2.K" style:family="table-column">
      <style:table-column-properties style:column-width="1.693cm"/>
    </style:style>
    <style:style style:name="Tableau2.L" style:family="table-column">
      <style:table-column-properties style:column-width="1.323cm"/>
    </style:style>
    <style:style style:name="Tableau2.A1" style:family="table-cell">
      <style:table-cell-properties style:vertical-align="middle" fo:padding="0.049cm" fo:border="none"/>
    </style:style>
    <style:style style:name="Tableau2.B3" style:family="table-cell" style:data-style-name="N0">
      <style:table-cell-properties style:vertical-align="middle" fo:padding="0.049cm" fo:border="none"/>
    </style:style>
    <style:style style:name="Tableau2.A4" style:family="table-cell">
      <style:table-cell-properties style:vertical-align="middle" fo:background-color="#3465a4" fo:padding="0.049cm" fo:border="none">
        <style:background-image/>
      </style:table-cell-properties>
    </style:style>
    <style:style style:name="Tableau3" style:family="table">
      <style:table-properties style:width="16.589cm" fo:break-before="page" table:align="left"/>
    </style:style>
    <style:style style:name="Tableau3.A" style:family="table-column">
      <style:table-column-properties style:column-width="5.106cm"/>
    </style:style>
    <style:style style:name="Tableau3.B" style:family="table-column">
      <style:table-column-properties style:column-width="3.704cm"/>
    </style:style>
    <style:style style:name="Tableau3.C" style:family="table-column">
      <style:table-column-properties style:column-width="4.392cm"/>
    </style:style>
    <style:style style:name="Tableau3.D" style:family="table-column">
      <style:table-column-properties style:column-width="3.387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3465a4" fo:padding="0.049cm" fo:border="none">
        <style:background-image/>
      </style:table-cell-properties>
    </style:style>
    <style:style style:name="Tableau4" style:family="table">
      <style:table-properties style:width="16.801cm" fo:break-before="page" table:align="left"/>
    </style:style>
    <style:style style:name="Tableau4.A" style:family="table-column">
      <style:table-column-properties style:column-width="7.408cm"/>
    </style:style>
    <style:style style:name="Tableau4.B" style:family="table-column">
      <style:table-column-properties style:column-width="3.704cm"/>
    </style:style>
    <style:style style:name="Tableau4.C" style:family="table-column">
      <style:table-column-properties style:column-width="3.175cm"/>
    </style:style>
    <style:style style:name="Tableau4.D" style:family="table-column">
      <style:table-column-properties style:column-width="2.514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3465a4" fo:padding="0.049cm" fo:border="none">
        <style:background-image/>
      </style:table-cell-properties>
    </style:style>
    <style:style style:name="Tableau5" style:family="table">
      <style:table-properties style:width="16.907cm" fo:break-before="page" table:align="left"/>
    </style:style>
    <style:style style:name="Tableau5.A" style:family="table-column">
      <style:table-column-properties style:column-width="6.403cm"/>
    </style:style>
    <style:style style:name="Tableau5.B" style:family="table-column">
      <style:table-column-properties style:column-width="3.493cm"/>
    </style:style>
    <style:style style:name="Tableau5.C" style:family="table-column">
      <style:table-column-properties style:column-width="3.995cm"/>
    </style:style>
    <style:style style:name="Tableau5.D" style:family="table-column">
      <style:table-column-properties style:column-width="3.016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3465a4" fo:padding="0.049cm" fo:border="none">
        <style:background-image/>
      </style:table-cell-properties>
    </style:style>
    <style:style style:name="Tableau6" style:family="table">
      <style:table-properties style:width="16.907cm" fo:break-before="page" table:align="left"/>
    </style:style>
    <style:style style:name="Tableau6.A" style:family="table-column">
      <style:table-column-properties style:column-width="6.588cm"/>
    </style:style>
    <style:style style:name="Tableau6.B" style:family="table-column">
      <style:table-column-properties style:column-width="3.519cm"/>
    </style:style>
    <style:style style:name="Tableau6.C" style:family="table-column">
      <style:table-column-properties style:column-width="3.598cm"/>
    </style:style>
    <style:style style:name="Tableau6.D" style:family="table-column">
      <style:table-column-properties style:column-width="3.201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3465a4" fo:padding="0.049cm" fo:border="none">
        <style:background-image/>
      </style:table-cell-properties>
    </style:style>
    <style:style style:name="Tableau7" style:family="table">
      <style:table-properties style:width="16.907cm" fo:break-before="page" table:align="left"/>
    </style:style>
    <style:style style:name="Tableau7.A" style:family="table-column">
      <style:table-column-properties style:column-width="8.493cm"/>
    </style:style>
    <style:style style:name="Tableau7.B" style:family="table-column">
      <style:table-column-properties style:column-width="2.91cm"/>
    </style:style>
    <style:style style:name="Tableau7.C" style:family="table-column">
      <style:table-column-properties style:column-width="2.99cm"/>
    </style:style>
    <style:style style:name="Tableau7.D" style:family="table-column">
      <style:table-column-properties style:column-width="2.514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3465a4" fo:padding="0.049cm" fo:border="none">
        <style:background-image/>
      </style:table-cell-properties>
    </style:style>
    <style:style style:name="Tableau8" style:family="table">
      <style:table-properties style:width="16.801cm" table:align="left"/>
    </style:style>
    <style:style style:name="Tableau8.A" style:family="table-column">
      <style:table-column-properties style:column-width="4.498cm"/>
    </style:style>
    <style:style style:name="Tableau8.B" style:family="table-column">
      <style:table-column-properties style:column-width="3.201cm"/>
    </style:style>
    <style:style style:name="Tableau8.C" style:family="table-column">
      <style:table-column-properties style:column-width="2.593cm"/>
    </style:style>
    <style:style style:name="Tableau8.D" style:family="table-column">
      <style:table-column-properties style:column-width="3.704cm"/>
    </style:style>
    <style:style style:name="Tableau8.E" style:family="table-column">
      <style:table-column-properties style:column-width="2.805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3465a4" fo:padding="0.049cm" fo:border="none">
        <style:background-image/>
      </style:table-cell-properties>
    </style:style>
    <style:style style:name="Tableau9" style:family="table">
      <style:table-properties style:width="16.907cm" table:align="left"/>
    </style:style>
    <style:style style:name="Tableau9.A" style:family="table-column">
      <style:table-column-properties style:column-width="7.408cm"/>
    </style:style>
    <style:style style:name="Tableau9.B" style:family="table-column">
      <style:table-column-properties style:column-width="2.805cm"/>
    </style:style>
    <style:style style:name="Tableau9.C" style:family="table-column">
      <style:table-column-properties style:column-width="3.493cm"/>
    </style:style>
    <style:style style:name="Tableau9.D" style:family="table-column">
      <style:table-column-properties style:column-width="3.201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3465a4" fo:padding="0.049cm" fo:border="none">
        <style:background-image/>
      </style:table-cell-properties>
    </style:style>
    <style:style style:name="Tableau10" style:family="table">
      <style:table-properties style:width="16.907cm" table:align="left"/>
    </style:style>
    <style:style style:name="Tableau10.A" style:family="table-column">
      <style:table-column-properties style:column-width="8.096cm"/>
    </style:style>
    <style:style style:name="Tableau10.B" style:family="table-column">
      <style:table-column-properties style:column-width="3.201cm"/>
    </style:style>
    <style:style style:name="Tableau10.C" style:family="table-column">
      <style:table-column-properties style:column-width="3.096cm"/>
    </style:style>
    <style:style style:name="Tableau10.D" style:family="table-column">
      <style:table-column-properties style:column-width="2.514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3465a4" fo:padding="0.049cm" fo:border="none">
        <style:background-image/>
      </style:table-cell-properties>
    </style:style>
    <style:style style:name="Tableau11" style:family="table">
      <style:table-properties style:width="16.801cm" fo:break-before="page" table:align="left"/>
    </style:style>
    <style:style style:name="Tableau11.A" style:family="table-column">
      <style:table-column-properties style:column-width="7.091cm"/>
    </style:style>
    <style:style style:name="Tableau11.B" style:family="table-column">
      <style:table-column-properties style:column-width="3.307cm"/>
    </style:style>
    <style:style style:name="Tableau11.C" style:family="table-column">
      <style:table-column-properties style:column-width="3.493cm"/>
    </style:style>
    <style:style style:name="Tableau11.D" style:family="table-column">
      <style:table-column-properties style:column-width="2.91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3465a4" fo:padding="0.049cm" fo:border="none">
        <style:background-image/>
      </style:table-cell-properties>
    </style:style>
    <style:style style:name="Tableau12" style:family="table">
      <style:table-properties style:width="17.013cm" fo:margin-left="0cm" fo:break-before="page" table:align="left"/>
    </style:style>
    <style:style style:name="Tableau12.A" style:family="table-column">
      <style:table-column-properties style:column-width="1.402cm"/>
    </style:style>
    <style:style style:name="Tableau12.B" style:family="table-column">
      <style:table-column-properties style:column-width="0.794cm"/>
    </style:style>
    <style:style style:name="Tableau12.C" style:family="table-column">
      <style:table-column-properties style:column-width="1.111cm"/>
    </style:style>
    <style:style style:name="Tableau12.D" style:family="table-column">
      <style:table-column-properties style:column-width="0.9cm"/>
    </style:style>
    <style:style style:name="Tableau12.F" style:family="table-column">
      <style:table-column-properties style:column-width="1.296cm"/>
    </style:style>
    <style:style style:name="Tableau12.G" style:family="table-column">
      <style:table-column-properties style:column-width="0.605cm"/>
    </style:style>
    <style:style style:name="Tableau12.H" style:family="table-column">
      <style:table-column-properties style:column-width="0.826cm"/>
    </style:style>
    <style:style style:name="Tableau12.I" style:family="table-column">
      <style:table-column-properties style:column-width="1.078cm"/>
    </style:style>
    <style:style style:name="Tableau12.J" style:family="table-column">
      <style:table-column-properties style:column-width="1.09cm"/>
    </style:style>
    <style:style style:name="Tableau12.M" style:family="table-column">
      <style:table-column-properties style:column-width="1.005cm"/>
    </style:style>
    <style:style style:name="Tableau12.O" style:family="table-column">
      <style:table-column-properties style:column-width="0.714cm"/>
    </style:style>
    <style:style style:name="Tableau12.Q" style:family="table-column">
      <style:table-column-properties style:column-width="0.937cm"/>
    </style:style>
    <style:style style:name="Tableau12.R" style:family="table-column">
      <style:table-column-properties style:column-width="0.466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3465a4" fo:padding="0.049cm" fo:border="none">
        <style:background-image/>
      </style:table-cell-properties>
    </style:style>
    <style:style style:name="Tableau13" style:family="table">
      <style:table-properties style:width="16.801cm" fo:break-before="page" table:align="left"/>
    </style:style>
    <style:style style:name="Tableau13.A" style:family="table-column">
      <style:table-column-properties style:column-width="7.99cm"/>
    </style:style>
    <style:style style:name="Tableau13.B" style:family="table-column">
      <style:table-column-properties style:column-width="2.699cm"/>
    </style:style>
    <style:style style:name="Tableau13.D" style:family="table-column">
      <style:table-column-properties style:column-width="3.41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3465a4" fo:padding="0.049cm" fo:border="none">
        <style:background-image/>
      </style:table-cell-properties>
    </style:style>
    <style:style style:name="Tableau14" style:family="table">
      <style:table-properties style:width="16.907cm" fo:break-before="page" table:align="left"/>
    </style:style>
    <style:style style:name="Tableau14.A" style:family="table-column">
      <style:table-column-properties style:column-width="5.292cm"/>
    </style:style>
    <style:style style:name="Tableau14.B" style:family="table-column">
      <style:table-column-properties style:column-width="2.514cm"/>
    </style:style>
    <style:style style:name="Tableau14.C" style:family="table-column">
      <style:table-column-properties style:column-width="3.493cm"/>
    </style:style>
    <style:style style:name="Tableau14.D" style:family="table-column">
      <style:table-column-properties style:column-width="3.201cm"/>
    </style:style>
    <style:style style:name="Tableau14.E" style:family="table-column">
      <style:table-column-properties style:column-width="2.408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3465a4" fo:padding="0.049cm" fo:border="none">
        <style:background-image/>
      </style:table-cell-properties>
    </style:style>
    <style:style style:name="Tableau15" style:family="table">
      <style:table-properties style:width="16.801cm" fo:break-before="page" table:align="left"/>
    </style:style>
    <style:style style:name="Tableau15.A" style:family="table-column">
      <style:table-column-properties style:column-width="3.307cm"/>
    </style:style>
    <style:style style:name="Tableau15.B" style:family="table-column">
      <style:table-column-properties style:column-width="3.281cm"/>
    </style:style>
    <style:style style:name="Tableau15.C" style:family="table-column">
      <style:table-column-properties style:column-width="3.519cm"/>
    </style:style>
    <style:style style:name="Tableau15.D" style:family="table-column">
      <style:table-column-properties style:column-width="3.201cm"/>
    </style:style>
    <style:style style:name="Tableau15.E" style:family="table-column">
      <style:table-column-properties style:column-width="3.493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3465a4" fo:padding="0.049cm" fo:border="none">
        <style:background-image/>
      </style:table-cell-properties>
    </style:style>
    <style:style style:name="Tableau16" style:family="table">
      <style:table-properties style:width="16.907cm" fo:break-before="page" table:align="left"/>
    </style:style>
    <style:style style:name="Tableau16.A" style:family="table-column">
      <style:table-column-properties style:column-width="2.379cm"/>
    </style:style>
    <style:style style:name="Tableau16.B" style:family="table-column">
      <style:table-column-properties style:column-width="1.722cm"/>
    </style:style>
    <style:style style:name="Tableau16.C" style:family="table-column">
      <style:table-column-properties style:column-width="2.011cm"/>
    </style:style>
    <style:style style:name="Tableau16.D" style:family="table-column">
      <style:table-column-properties style:column-width="1.799cm"/>
    </style:style>
    <style:style style:name="Tableau16.E" style:family="table-column">
      <style:table-column-properties style:column-width="2.778cm"/>
    </style:style>
    <style:style style:name="Tableau16.F" style:family="table-column">
      <style:table-column-properties style:column-width="2.302cm"/>
    </style:style>
    <style:style style:name="Tableau16.G" style:family="table-column">
      <style:table-column-properties style:column-width="1.905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3465a4" fo:padding="0.049cm" fo:border="none">
        <style:background-image/>
      </style:table-cell-properties>
    </style:style>
    <style:style style:name="Tableau17" style:family="table">
      <style:table-properties style:width="17cm" fo:break-before="page" table:align="left"/>
    </style:style>
    <style:style style:name="Tableau17.A" style:family="table-column">
      <style:table-column-properties style:column-width="1.393cm"/>
    </style:style>
    <style:style style:name="Tableau17.B" style:family="table-column">
      <style:table-column-properties style:column-width="0.847cm"/>
    </style:style>
    <style:style style:name="Tableau17.C" style:family="table-column">
      <style:table-column-properties style:column-width="0.903cm"/>
    </style:style>
    <style:style style:name="Tableau17.D" style:family="table-column">
      <style:table-column-properties style:column-width="1.185cm"/>
    </style:style>
    <style:style style:name="Tableau17.E" style:family="table-column">
      <style:table-column-properties style:column-width="1.302cm"/>
    </style:style>
    <style:style style:name="Tableau17.F" style:family="table-column">
      <style:table-column-properties style:column-width="0.868cm"/>
    </style:style>
    <style:style style:name="Tableau17.G" style:family="table-column">
      <style:table-column-properties style:column-width="0.679cm"/>
    </style:style>
    <style:style style:name="Tableau17.H" style:family="table-column">
      <style:table-column-properties style:column-width="1.009cm"/>
    </style:style>
    <style:style style:name="Tableau17.I" style:family="table-column">
      <style:table-column-properties style:column-width="1.157cm"/>
    </style:style>
    <style:style style:name="Tableau17.J" style:family="table-column">
      <style:table-column-properties style:column-width="1.214cm"/>
    </style:style>
    <style:style style:name="Tableau17.K" style:family="table-column">
      <style:table-column-properties style:column-width="0.942cm"/>
    </style:style>
    <style:style style:name="Tableau17.L" style:family="table-column">
      <style:table-column-properties style:column-width="1.263cm"/>
    </style:style>
    <style:style style:name="Tableau17.M" style:family="table-column">
      <style:table-column-properties style:column-width="0.887cm"/>
    </style:style>
    <style:style style:name="Tableau17.N" style:family="table-column">
      <style:table-column-properties style:column-width="0.748cm"/>
    </style:style>
    <style:style style:name="Tableau17.O" style:family="table-column">
      <style:table-column-properties style:column-width="0.961cm"/>
    </style:style>
    <style:style style:name="Tableau17.P" style:family="table-column">
      <style:table-column-properties style:column-width="0.893cm"/>
    </style:style>
    <style:style style:name="Tableau17.Q" style:family="table-column">
      <style:table-column-properties style:column-width="0.75cm"/>
    </style:style>
    <style:style style:name="Tableau17.1" style:family="table-row">
      <style:table-row-properties style:min-row-height="0.011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3465a4" fo:padding="0.049cm" fo:border="none">
        <style:background-image/>
      </style:table-cell-properties>
    </style:style>
    <style:style style:name="Tableau18" style:family="table">
      <style:table-properties style:width="16.986cm" fo:margin-left="0cm" fo:break-before="page" table:align="left"/>
    </style:style>
    <style:style style:name="Tableau18.A" style:family="table-column">
      <style:table-column-properties style:column-width="1.588cm"/>
    </style:style>
    <style:style style:name="Tableau18.B" style:family="table-column">
      <style:table-column-properties style:column-width="0.855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3465a4" fo:padding="0.049cm" fo:border="none">
        <style:background-image/>
      </style:table-cell-properties>
    </style:style>
    <style:style style:name="Tableau19" style:family="table">
      <style:table-properties style:width="16.801cm" fo:break-before="page" table:align="left"/>
    </style:style>
    <style:style style:name="Tableau19.A" style:family="table-column">
      <style:table-column-properties style:column-width="3.493cm"/>
    </style:style>
    <style:style style:name="Tableau19.B" style:family="table-column">
      <style:table-column-properties style:column-width="2.619cm"/>
    </style:style>
    <style:style style:name="Tableau19.C" style:family="table-column">
      <style:table-column-properties style:column-width="2.699cm"/>
    </style:style>
    <style:style style:name="Tableau19.D" style:family="table-column">
      <style:table-column-properties style:column-width="5.186cm"/>
    </style:style>
    <style:style style:name="Tableau19.E" style:family="table-column">
      <style:table-column-properties style:column-width="2.805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3465a4" fo:padding="0.049cm" fo:border="none">
        <style:background-image/>
      </style:table-cell-properties>
    </style:style>
    <style:style style:name="Tableau20" style:family="table">
      <style:table-properties style:width="17.013cm" fo:margin-left="0cm" fo:break-before="page" table:align="left"/>
    </style:style>
    <style:style style:name="Tableau20.A" style:family="table-column">
      <style:table-column-properties style:column-width="4.207cm"/>
    </style:style>
    <style:style style:name="Tableau20.B" style:family="table-column">
      <style:table-column-properties style:column-width="2.196cm"/>
    </style:style>
    <style:style style:name="Tableau20.C" style:family="table-column">
      <style:table-column-properties style:column-width="2.593cm"/>
    </style:style>
    <style:style style:name="Tableau20.D" style:family="table-column">
      <style:table-column-properties style:column-width="5.212cm"/>
    </style:style>
    <style:style style:name="Tableau20.E" style:family="table-column">
      <style:table-column-properties style:column-width="2.805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3465a4" fo:padding="0.049cm" fo:border="none">
        <style:background-image/>
      </style:table-cell-properties>
    </style:style>
    <style:style style:name="Tableau21" style:family="table">
      <style:table-properties style:width="16.992cm" fo:margin-left="0cm" fo:break-before="page" table:align="left"/>
    </style:style>
    <style:style style:name="Tableau21.A" style:family="table-column">
      <style:table-column-properties style:column-width="2.196cm"/>
    </style:style>
    <style:style style:name="Tableau21.B" style:family="table-column">
      <style:table-column-properties style:column-width="0.822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3465a4" fo:padding="0.049cm" fo:border="none">
        <style:background-image/>
      </style:table-cell-properties>
    </style:style>
    <style:style style:name="Tableau22" style:family="table">
      <style:table-properties style:width="16.992cm" fo:margin-left="0cm" fo:break-before="page" table:align="left"/>
    </style:style>
    <style:style style:name="Tableau22.A" style:family="table-column">
      <style:table-column-properties style:column-width="2.196cm"/>
    </style:style>
    <style:style style:name="Tableau22.B" style:family="table-column">
      <style:table-column-properties style:column-width="0.822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3465a4" fo:padding="0.049cm" fo:border="none">
        <style:background-image/>
      </style:table-cell-properties>
    </style:style>
    <style:style style:name="Tableau23" style:family="table">
      <style:table-properties style:width="16.907cm" fo:break-before="page" table:align="left"/>
    </style:style>
    <style:style style:name="Tableau23.A" style:family="table-column">
      <style:table-column-properties style:column-width="8.096cm"/>
    </style:style>
    <style:style style:name="Tableau23.B" style:family="table-column">
      <style:table-column-properties style:column-width="3.201cm"/>
    </style:style>
    <style:style style:name="Tableau23.C" style:family="table-column">
      <style:table-column-properties style:column-width="3.598cm"/>
    </style:style>
    <style:style style:name="Tableau23.D" style:family="table-column">
      <style:table-column-properties style:column-width="2.01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3465a4" fo:padding="0.049cm" fo:border="none">
        <style:background-image/>
      </style:table-cell-properties>
    </style:style>
    <style:style style:name="Tableau24" style:family="table">
      <style:table-properties style:width="16.907cm" fo:break-before="page" table:align="left"/>
    </style:style>
    <style:style style:name="Tableau24.A" style:family="table-column">
      <style:table-column-properties style:column-width="6.112cm"/>
    </style:style>
    <style:style style:name="Tableau24.B" style:family="table-column">
      <style:table-column-properties style:column-width="3.598cm"/>
    </style:style>
    <style:style style:name="Tableau24.C" style:family="table-column">
      <style:table-column-properties style:column-width="3.995cm"/>
    </style:style>
    <style:style style:name="Tableau24.D" style:family="table-column">
      <style:table-column-properties style:column-width="3.20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3465a4" fo:padding="0.049cm" fo:border="none">
        <style:background-image/>
      </style:table-cell-properties>
    </style:style>
    <style:style style:name="Tableau26" style:family="table">
      <style:table-properties style:width="17cm" table:align="left"/>
    </style:style>
    <style:style style:name="Tableau26.A" style:family="table-column">
      <style:table-column-properties style:column-width="0.841cm"/>
    </style:style>
    <style:style style:name="Tableau26.B" style:family="table-column">
      <style:table-column-properties style:column-width="0.848cm"/>
    </style:style>
    <style:style style:name="Tableau26.C" style:family="table-column">
      <style:table-column-properties style:column-width="0.885cm"/>
    </style:style>
    <style:style style:name="Tableau26.D" style:family="table-column">
      <style:table-column-properties style:column-width="0.556cm"/>
    </style:style>
    <style:style style:name="Tableau26.E" style:family="table-column">
      <style:table-column-properties style:column-width="0.572cm"/>
    </style:style>
    <style:style style:name="Tableau26.F" style:family="table-column">
      <style:table-column-properties style:column-width="0.543cm"/>
    </style:style>
    <style:style style:name="Tableau26.G" style:family="table-column">
      <style:table-column-properties style:column-width="0.55cm"/>
    </style:style>
    <style:style style:name="Tableau26.H" style:family="table-column">
      <style:table-column-properties style:column-width="0.453cm"/>
    </style:style>
    <style:style style:name="Tableau26.I" style:family="table-column">
      <style:table-column-properties style:column-width="0.589cm"/>
    </style:style>
    <style:style style:name="Tableau26.J" style:family="table-column">
      <style:table-column-properties style:column-width="0.494cm"/>
    </style:style>
    <style:style style:name="Tableau26.L" style:family="table-column">
      <style:table-column-properties style:column-width="0.533cm"/>
    </style:style>
    <style:style style:name="Tableau26.M" style:family="table-column">
      <style:table-column-properties style:column-width="0.485cm"/>
    </style:style>
    <style:style style:name="Tableau26.O" style:family="table-column">
      <style:table-column-properties style:column-width="0.563cm"/>
    </style:style>
    <style:style style:name="Tableau26.P" style:family="table-column">
      <style:table-column-properties style:column-width="0.49cm"/>
    </style:style>
    <style:style style:name="Tableau26.S" style:family="table-column">
      <style:table-column-properties style:column-width="0.471cm"/>
    </style:style>
    <style:style style:name="Tableau26.T" style:family="table-column">
      <style:table-column-properties style:column-width="0.624cm"/>
    </style:style>
    <style:style style:name="Tableau26.U" style:family="table-column">
      <style:table-column-properties style:column-width="0.534cm"/>
    </style:style>
    <style:style style:name="Tableau26.V" style:family="table-column">
      <style:table-column-properties style:column-width="0.522cm"/>
    </style:style>
    <style:style style:name="Tableau26.b" style:family="table-column">
      <style:table-column-properties style:column-width="0.513cm"/>
    </style:style>
    <style:style style:name="Tableau26.c" style:family="table-column">
      <style:table-column-properties style:column-width="0.557cm"/>
    </style:style>
    <style:style style:name="Tableau26.1" style:family="table-row">
      <style:table-row-properties style:min-row-height="0.549cm"/>
    </style:style>
    <style:style style:name="Tableau26.A1" style:family="table-cell">
      <style:table-cell-properties style:vertical-align="middle" fo:padding="0.049cm" fo:border="none"/>
    </style:style>
    <style:style style:name="Tableau26.C3" style:family="table-cell" style:data-style-name="N0">
      <style:table-cell-properties style:vertical-align="middle" fo:padding="0.049cm" fo:border="none"/>
    </style:style>
    <style:style style:name="Tableau25" style:family="table">
      <style:table-properties style:width="16.907cm" fo:break-before="page" table:align="left"/>
    </style:style>
    <style:style style:name="Tableau25.A" style:family="table-column">
      <style:table-column-properties style:column-width="9.393cm"/>
    </style:style>
    <style:style style:name="Tableau25.B" style:family="table-column">
      <style:table-column-properties style:column-width="2.699cm"/>
    </style:style>
    <style:style style:name="Tableau25.C" style:family="table-column">
      <style:table-column-properties style:column-width="2.302cm"/>
    </style:style>
    <style:style style:name="Tableau25.D" style:family="table-column">
      <style:table-column-properties style:column-width="2.514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3465a4" fo:padding="0.049cm" fo:border="none">
        <style:background-image/>
      </style:table-cell-properties>
    </style:style>
    <style:style style:name="Tableau27" style:family="table">
      <style:table-properties style:width="17.013cm" fo:margin-left="0cm" fo:break-before="page" table:align="left"/>
    </style:style>
    <style:style style:name="Tableau27.A" style:family="table-column">
      <style:table-column-properties style:column-width="4.604cm"/>
    </style:style>
    <style:style style:name="Tableau27.B" style:family="table-column">
      <style:table-column-properties style:column-width="3.387cm"/>
    </style:style>
    <style:style style:name="Tableau27.C" style:family="table-column">
      <style:table-column-properties style:column-width="2.619cm"/>
    </style:style>
    <style:style style:name="Tableau27.D" style:family="table-column">
      <style:table-column-properties style:column-width="3.598cm"/>
    </style:style>
    <style:style style:name="Tableau27.E" style:family="table-column">
      <style:table-column-properties style:column-width="2.805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3465a4" fo:padding="0.049cm" fo:border="none">
        <style:background-image/>
      </style:table-cell-properties>
    </style:style>
    <style:style style:name="Tableau28" style:family="table">
      <style:table-properties style:width="16.907cm" fo:break-before="page" table:align="left"/>
    </style:style>
    <style:style style:name="Tableau28.A" style:family="table-column">
      <style:table-column-properties style:column-width="5.001cm"/>
    </style:style>
    <style:style style:name="Tableau28.B" style:family="table-column">
      <style:table-column-properties style:column-width="2.408cm"/>
    </style:style>
    <style:style style:name="Tableau28.C" style:family="table-column">
      <style:table-column-properties style:column-width="2.302cm"/>
    </style:style>
    <style:style style:name="Tableau28.D" style:family="table-column">
      <style:table-column-properties style:column-width="4.498cm"/>
    </style:style>
    <style:style style:name="Tableau28.E" style:family="table-column">
      <style:table-column-properties style:column-width="2.699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3465a4" fo:padding="0.049cm" fo:border="none">
        <style:background-image/>
      </style:table-cell-properties>
    </style:style>
    <style:style style:name="Tableau29" style:family="table">
      <style:table-properties style:width="16.907cm" fo:break-before="page" table:align="left"/>
    </style:style>
    <style:style style:name="Tableau29.A" style:family="table-column">
      <style:table-column-properties style:column-width="5.609cm"/>
    </style:style>
    <style:style style:name="Tableau29.B" style:family="table-column">
      <style:table-column-properties style:column-width="2.99cm"/>
    </style:style>
    <style:style style:name="Tableau29.C" style:family="table-column">
      <style:table-column-properties style:column-width="2.593cm"/>
    </style:style>
    <style:style style:name="Tableau29.D" style:family="table-column">
      <style:table-column-properties style:column-width="3.201cm"/>
    </style:style>
    <style:style style:name="Tableau29.E" style:family="table-column">
      <style:table-column-properties style:column-width="2.514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3465a4" fo:padding="0.049cm" fo:border="none">
        <style:background-image/>
      </style:table-cell-properties>
    </style:style>
    <style:style style:name="Tableau30" style:family="table">
      <style:table-properties style:width="17.006cm" fo:margin-left="0cm" fo:break-before="page" table:align="left"/>
    </style:style>
    <style:style style:name="Tableau30.A" style:family="table-column">
      <style:table-column-properties style:column-width="8.611cm"/>
    </style:style>
    <style:style style:name="Tableau30.B" style:family="table-column">
      <style:table-column-properties style:column-width="2.693cm"/>
    </style:style>
    <style:style style:name="Tableau30.C" style:family="table-column">
      <style:table-column-properties style:column-width="2.886cm"/>
    </style:style>
    <style:style style:name="Tableau30.D" style:family="table-column">
      <style:table-column-properties style:column-width="2.815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3465a4" fo:padding="0.049cm" fo:border="none">
        <style:background-image/>
      </style:table-cell-properties>
    </style:style>
    <style:style style:name="Tableau31" style:family="table">
      <style:table-properties style:width="16.992cm" fo:break-before="page" table:align="left"/>
    </style:style>
    <style:style style:name="Tableau31.A" style:family="table-column">
      <style:table-column-properties style:column-width="2.693cm"/>
    </style:style>
    <style:style style:name="Tableau31.B" style:family="table-column">
      <style:table-column-properties style:column-width="1.02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3465a4" fo:padding="0.049cm" fo:border="none">
        <style:background-image/>
      </style:table-cell-properties>
    </style:style>
    <style:style style:name="Tableau32" style:family="table">
      <style:table-properties style:width="17cm" table:align="left"/>
    </style:style>
    <style:style style:name="Tableau32.A" style:family="table-column">
      <style:table-column-properties style:column-width="1.431cm"/>
    </style:style>
    <style:style style:name="Tableau32.B" style:family="table-column">
      <style:table-column-properties style:column-width="2.272cm"/>
    </style:style>
    <style:style style:name="Tableau32.C" style:family="table-column">
      <style:table-column-properties style:column-width="2.577cm"/>
    </style:style>
    <style:style style:name="Tableau32.D" style:family="table-column">
      <style:table-column-properties style:column-width="2.002cm"/>
    </style:style>
    <style:style style:name="Tableau32.E" style:family="table-column">
      <style:table-column-properties style:column-width="2.201cm"/>
    </style:style>
    <style:style style:name="Tableau32.F" style:family="table-column">
      <style:table-column-properties style:column-width="1.656cm"/>
    </style:style>
    <style:style style:name="Tableau32.G" style:family="table-column">
      <style:table-column-properties style:column-width="2.371cm"/>
    </style:style>
    <style:style style:name="Tableau32.H" style:family="table-column">
      <style:table-column-properties style:column-width="2.491cm"/>
    </style:style>
    <style:style style:name="Tableau32.A1" style:family="table-cell">
      <style:table-cell-properties style:vertical-align="middle" fo:padding="0.049cm" fo:border="none"/>
    </style:style>
    <style:style style:name="Tableau32.D2" style:family="table-cell">
      <style:table-cell-properties style:vertical-align="middle" fo:padding="0.049cm" fo:border="none"/>
    </style:style>
    <style:style style:name="Tableau32.E3" style:family="table-cell" style:data-style-name="N37">
      <style:table-cell-properties style:vertical-align="middle" fo:padding="0.049cm" fo:border="none"/>
    </style:style>
    <style:style style:name="Tableau32.H31" style:family="table-cell" style:data-style-name="N11">
      <style:table-cell-properties style:vertical-align="middle" fo:padding="0.049cm" fo:border="none"/>
    </style:style>
    <style:style style:name="Tableau33" style:family="table">
      <style:table-properties style:width="11.739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3.C3" style:family="table-cell" style:data-style-name="N0">
      <style:table-cell-properties style:vertical-align="middle" fo:padding="0.049cm" fo:border="none"/>
    </style:style>
    <style:style style:name="Tableau34" style:family="table">
      <style:table-properties style:width="9.91cm" table:align="left"/>
    </style:style>
    <style:style style:name="Tableau34.A" style:family="table-column">
      <style:table-column-properties style:column-width="2.348cm"/>
    </style:style>
    <style:style style:name="Tableau34.B" style:family="table-column">
      <style:table-column-properties style:column-width="3.161cm"/>
    </style:style>
    <style:style style:name="Tableau34.C" style:family="table-column">
      <style:table-column-properties style:column-width="4.401cm"/>
    </style:style>
    <style:style style:name="Tableau34.A1" style:family="table-cell">
      <style:table-cell-properties style:vertical-align="middle" fo:padding="0.049cm" fo:border="none"/>
    </style:style>
    <style:style style:name="Tableau34.C2" style:family="table-cell">
      <style:table-cell-properties style:vertical-align="middle" fo:padding="0.049cm" fo:border="none"/>
    </style:style>
    <style:style style:name="Tableau35" style:family="table">
      <style:table-properties style:width="17cm" table:align="left"/>
    </style:style>
    <style:style style:name="Tableau35.A" style:family="table-column">
      <style:table-column-properties style:column-width="1.593cm"/>
    </style:style>
    <style:style style:name="Tableau35.B" style:family="table-column">
      <style:table-column-properties style:column-width="1.298cm"/>
    </style:style>
    <style:style style:name="Tableau35.E" style:family="table-column">
      <style:table-column-properties style:column-width="1.402cm"/>
    </style:style>
    <style:style style:name="Tableau35.F" style:family="table-column">
      <style:table-column-properties style:column-width="1.418cm"/>
    </style:style>
    <style:style style:name="Tableau35.L" style:family="table-column">
      <style:table-column-properties style:column-width="1.602cm"/>
    </style:style>
    <style:style style:name="Tableau35.1" style:family="table-row">
      <style:table-row-properties style:min-row-height="0.549cm"/>
    </style:style>
    <style:style style:name="Tableau35.A1" style:family="table-cell">
      <style:table-cell-properties style:vertical-align="middle" fo:padding="0.049cm" fo:border="none"/>
    </style:style>
    <style:style style:name="Tableau35.B5" style:family="table-cell" style:data-style-name="N10">
      <style:table-cell-properties style:vertical-align="middle" fo:padding="0.049cm" fo:border="none"/>
    </style:style>
    <style:style style:name="Tableau35.B7" style:family="table-cell" style:data-style-name="N107">
      <style:table-cell-properties style:vertical-align="middle" fo:padding="0.049cm" fo:border="none"/>
    </style:style>
    <style:style style:name="P1" style:family="paragraph" style:parent-style-name="Contents_20_2">
      <style:paragraph-properties>
        <style:tab-stops>
          <style:tab-stop style:position="17cm" style:type="right" style:leader-style="dotted" style:leader-text="."/>
        </style:tab-stops>
      </style:paragraph-properties>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Standard">
      <style:paragraph-properties fo:margin-top="0.099cm" fo:margin-bottom="0cm" style:contextual-spacing="false"/>
      <style:text-properties officeooo:paragraph-rsid="009a3f20"/>
    </style:style>
    <style:style style:name="P4" style:family="paragraph" style:parent-style-name="Frame_20_contents">
      <style:paragraph-properties style:writing-mode="lr-tb"/>
      <style:text-properties officeooo:rsid="0023ff3a" officeooo:paragraph-rsid="009a3f20"/>
    </style:style>
    <style:style style:name="P5" style:family="paragraph" style:parent-style-name="Frame_20_contents">
      <style:text-properties officeooo:rsid="0023ff3a" officeooo:paragraph-rsid="009a3f20"/>
    </style:style>
    <style:style style:name="P6" style:family="paragraph" style:parent-style-name="StyleDefaut17BleuGras">
      <style:paragraph-properties fo:break-before="page"/>
      <style:text-properties fo:language="et" fo:country="EE"/>
    </style:style>
    <style:style style:name="P7" style:family="paragraph" style:parent-style-name="Frame_20_contents">
      <style:text-properties fo:font-size="10pt" fo:language="et" fo:country="EE" officeooo:rsid="0023ff3a" officeooo:paragraph-rsid="009a3f20" style:font-size-asian="10pt" style:font-size-complex="10pt"/>
    </style:style>
    <style:style style:name="P8" style:family="paragraph" style:parent-style-name="Contents_20_1">
      <style:paragraph-properties>
        <style:tab-stops>
          <style:tab-stop style:position="17cm" style:type="right" style:leader-style="dotted" style:leader-text="."/>
        </style:tab-stops>
      </style:paragraph-properties>
    </style:style>
    <style:style style:name="P9" style:family="paragraph" style:parent-style-name="Contents_20_2">
      <style:paragraph-properties>
        <style:tab-stops>
          <style:tab-stop style:position="17cm" style:type="right" style:leader-style="dotted" style:leader-text="."/>
        </style:tab-stops>
      </style:paragraph-properties>
    </style:style>
    <style:style style:name="P10" style:family="paragraph" style:parent-style-name="Contents_20_Heading">
      <style:text-properties fo:language="et" fo:country="EE"/>
    </style:style>
    <style:style style:name="P11" style:family="paragraph" style:parent-style-name="Footer">
      <style:paragraph-properties fo:text-align="center" style:justify-single-word="false"/>
      <style:text-properties fo:language="et" fo:country="EE"/>
    </style:style>
    <style:style style:name="P12" style:family="paragraph" style:parent-style-name="Footnote">
      <style:text-properties fo:language="et" fo:country="EE"/>
    </style:style>
    <style:style style:name="P13" style:family="paragraph" style:parent-style-name="Header">
      <style:paragraph-properties fo:text-align="center" style:justify-single-word="false"/>
      <style:text-properties fo:font-size="8pt" fo:language="et" fo:country="EE" style:font-size-asian="8pt" style:font-size-complex="8pt"/>
    </style:style>
    <style:style style:name="P14" style:family="paragraph" style:parent-style-name="Heading_20_1">
      <style:paragraph-properties fo:break-before="page"/>
      <style:text-properties fo:language="et" fo:country="EE"/>
    </style:style>
    <style:style style:name="P15" style:family="paragraph" style:parent-style-name="Heading_20_2">
      <style:text-properties fo:language="et" fo:country="EE"/>
    </style:style>
    <style:style style:name="P16" style:family="paragraph" style:parent-style-name="Heading_20_2">
      <style:paragraph-properties fo:break-before="page"/>
      <style:text-properties fo:language="et" fo:country="EE"/>
    </style:style>
    <style:style style:name="P17" style:family="paragraph" style:parent-style-name="Horizontal_20_Line">
      <style:text-properties fo:language="et" fo:country="EE"/>
    </style:style>
    <style:style style:name="P18" style:family="paragraph" style:parent-style-name="Standard">
      <style:paragraph-properties fo:margin-top="0.099cm" fo:margin-bottom="0cm" style:contextual-spacing="false"/>
      <style:text-properties fo:font-size="10pt" fo:language="en" fo:country="GB" officeooo:paragraph-rsid="009a3f20" style:font-size-asian="10pt" style:font-size-complex="10pt"/>
    </style:style>
    <style:style style:name="P19" style:family="paragraph" style:parent-style-name="Standard">
      <style:paragraph-properties fo:margin-top="0cm" fo:margin-bottom="0cm" style:contextual-spacing="false"/>
      <style:text-properties fo:font-size="10pt" fo:language="et" fo:country="EE" style:font-size-asian="10pt" style:font-size-complex="10pt"/>
    </style:style>
    <style:style style:name="P20" style:family="paragraph" style:parent-style-name="Standard">
      <style:paragraph-properties fo:margin-top="0cm" fo:margin-bottom="0cm" style:contextual-spacing="false"/>
      <style:text-properties fo:font-size="10pt" fo:language="et" fo:country="EE" fo:font-weight="bold" style:font-size-asian="10pt" style:font-weight-asian="bold" style:font-size-complex="10pt" style:font-weight-complex="bold"/>
    </style:style>
    <style:style style:name="P21" style:family="paragraph" style:parent-style-name="Standard" style:master-page-name="First_20_Page">
      <style:paragraph-properties style:page-number="auto"/>
      <style:text-properties fo:language="et" fo:country="EE"/>
    </style:style>
    <style:style style:name="P22" style:family="paragraph" style:parent-style-name="Standard">
      <style:text-properties fo:language="et" fo:country="EE"/>
    </style:style>
    <style:style style:name="P23" style:family="paragraph" style:parent-style-name="Standard">
      <style:paragraph-properties fo:margin-top="0.099cm" fo:margin-bottom="0cm" style:contextual-spacing="false"/>
      <style:text-properties fo:language="et" fo:country="EE" officeooo:paragraph-rsid="009a3f20"/>
    </style:style>
    <style:style style:name="P24" style:family="paragraph" style:parent-style-name="Standard">
      <style:text-properties fo:language="et" fo:country="EE" officeooo:rsid="0012979f" officeooo:paragraph-rsid="0012979f"/>
    </style:style>
    <style:style style:name="P25" style:family="paragraph" style:parent-style-name="Standard">
      <style:paragraph-properties style:writing-mode="lr-tb"/>
      <style:text-properties fo:language="et" fo:country="EE" officeooo:rsid="0012979f" officeooo:paragraph-rsid="0012979f"/>
    </style:style>
    <style:style style:name="P26" style:family="paragraph" style:parent-style-name="Standard">
      <style:paragraph-properties fo:break-before="page"/>
      <style:text-properties fo:language="et" fo:country="EE" officeooo:rsid="0012979f" officeooo:paragraph-rsid="0012979f"/>
    </style:style>
    <style:style style:name="P27" style:family="paragraph" style:parent-style-name="Standard">
      <style:paragraph-properties fo:break-before="page" style:writing-mode="lr-tb"/>
      <style:text-properties fo:language="et" fo:country="EE" officeooo:rsid="0012979f" officeooo:paragraph-rsid="0012979f"/>
    </style:style>
    <style:style style:name="P28" style:family="paragraph" style:parent-style-name="Standard">
      <style:text-properties fo:language="et" fo:country="EE" officeooo:rsid="0012979f" officeooo:paragraph-rsid="00787216"/>
    </style:style>
    <style:style style:name="P29" style:family="paragraph" style:parent-style-name="Standard">
      <style:text-properties fo:language="et" fo:country="EE" officeooo:rsid="00480b49" officeooo:paragraph-rsid="00480b49"/>
    </style:style>
    <style:style style:name="P30" style:family="paragraph" style:parent-style-name="Standard">
      <style:text-properties fo:language="et" fo:country="EE" officeooo:rsid="00787216" officeooo:paragraph-rsid="00787216"/>
    </style:style>
    <style:style style:name="P31" style:family="paragraph" style:parent-style-name="Standard">
      <style:paragraph-properties fo:break-before="page"/>
      <style:text-properties fo:language="et" fo:country="EE" officeooo:rsid="00787216" officeooo:paragraph-rsid="00787216"/>
    </style:style>
    <style:style style:name="P32" style:family="paragraph" style:parent-style-name="Standard">
      <style:paragraph-properties fo:break-before="page"/>
      <style:text-properties fo:language="et" fo:country="EE" officeooo:rsid="00787216" officeooo:paragraph-rsid="0099ef81"/>
    </style:style>
    <style:style style:name="P33" style:family="paragraph" style:parent-style-name="Standard">
      <style:text-properties fo:language="et" fo:country="EE" officeooo:rsid="00787216" officeooo:paragraph-rsid="0099ef81"/>
    </style:style>
    <style:style style:name="P34" style:family="paragraph" style:parent-style-name="Standard">
      <style:text-properties fo:language="et" fo:country="EE" officeooo:rsid="009fe35b" officeooo:paragraph-rsid="009fe35b"/>
    </style:style>
    <style:style style:name="P35" style:family="paragraph" style:parent-style-name="Standard">
      <style:text-properties fo:language="et" fo:country="EE" officeooo:rsid="009e4b4d" officeooo:paragraph-rsid="00787216"/>
    </style:style>
    <style:style style:name="P36" style:family="paragraph" style:parent-style-name="Standard">
      <style:text-properties fo:font-size="32pt" fo:language="et" fo:country="EE" fo:font-weight="bold" style:font-size-asian="32pt" style:font-weight-asian="bold" style:font-size-complex="32pt" style:font-weight-complex="bold"/>
    </style:style>
    <style:style style:name="P37" style:family="paragraph" style:parent-style-name="Standard">
      <style:text-properties fo:font-size="32pt" fo:language="et" fo:country="EE" style:font-size-asian="32pt" style:font-size-complex="32pt"/>
    </style:style>
    <style:style style:name="P38" style:family="paragraph" style:parent-style-name="Standard">
      <style:text-properties fo:font-size="96pt" fo:language="et" fo:country="EE" fo:font-weight="bold" officeooo:rsid="00122111" officeooo:paragraph-rsid="00122111" style:font-size-asian="96pt" style:font-weight-asian="bold" style:font-size-complex="96pt" style:font-weight-complex="bold"/>
    </style:style>
    <style:style style:name="P39" style:family="paragraph" style:parent-style-name="Standard">
      <style:paragraph-properties fo:margin-top="0cm" fo:margin-bottom="0cm" style:contextual-spacing="false" fo:break-before="page"/>
      <style:text-properties fo:font-size="16pt" fo:language="et" fo:country="EE" fo:font-weight="bold" style:font-size-asian="16pt" style:font-weight-asian="bold" style:font-size-complex="16pt" style:font-weight-complex="bold"/>
    </style:style>
    <style:style style:name="P40" style:family="paragraph" style:parent-style-name="Standard">
      <style:text-properties fo:font-size="6pt" fo:language="et" fo:country="EE" style:font-size-asian="5.25pt" style:font-size-complex="6pt"/>
    </style:style>
    <style:style style:name="P41" style:family="paragraph" style:parent-style-name="Standard">
      <style:paragraph-properties fo:break-before="page"/>
      <style:text-properties fo:font-size="6pt" fo:language="et" fo:country="EE" officeooo:rsid="0012979f" officeooo:paragraph-rsid="0012979f" style:font-size-asian="5.25pt" style:font-size-complex="6pt"/>
    </style:style>
    <style:style style:name="P42" style:family="paragraph" style:parent-style-name="Standard">
      <style:paragraph-properties fo:margin-top="0cm" fo:margin-bottom="0cm" style:contextual-spacing="false"/>
      <style:text-properties fo:font-size="9pt" fo:language="et" fo:country="EE" style:font-size-asian="9pt" style:font-size-complex="9pt"/>
    </style:style>
    <style:style style:name="P43" style:family="paragraph" style:parent-style-name="Standard">
      <style:paragraph-properties fo:margin-top="0.099cm" fo:margin-bottom="0cm" style:contextual-spacing="false"/>
      <style:text-properties fo:font-size="9pt" fo:language="et" fo:country="EE" officeooo:rsid="0023dbb9" officeooo:paragraph-rsid="009a3f20" style:font-size-asian="9pt" style:font-size-complex="9pt"/>
    </style:style>
    <style:style style:name="P44" style:family="paragraph" style:parent-style-name="Standard">
      <style:paragraph-properties fo:margin-top="0.099cm" fo:margin-bottom="0cm" style:contextual-spacing="false"/>
      <style:text-properties fo:font-size="9pt" fo:language="et" fo:country="EE" fo:font-weight="bold" officeooo:rsid="0023dbb9" officeooo:paragraph-rsid="009a3f20" style:font-size-asian="9pt" style:font-weight-asian="bold" style:font-size-complex="9pt" style:font-weight-complex="bold"/>
    </style:style>
    <style:style style:name="P45" style:family="paragraph" style:parent-style-name="StyleDefaut14BleuGras">
      <style:text-properties fo:language="et" fo:country="EE"/>
    </style:style>
    <style:style style:name="P46" style:family="paragraph" style:parent-style-name="StyleDefaut16_2c_5BleuGras">
      <style:text-properties fo:language="et" fo:country="EE"/>
    </style:style>
    <style:style style:name="P47" style:family="paragraph" style:parent-style-name="StyleDefaut16_2c_5BleuGras">
      <style:paragraph-properties fo:break-before="page"/>
      <style:text-properties fo:language="et" fo:country="EE"/>
    </style:style>
    <style:style style:name="P48" style:family="paragraph" style:parent-style-name="Table_20_Contents">
      <style:paragraph-properties fo:margin-top="0cm" fo:margin-bottom="0cm" style:contextual-spacing="false" fo:text-align="start" style:justify-single-word="false"/>
      <style:text-properties fo:language="et" fo:country="EE"/>
    </style:style>
    <style:style style:name="P49" style:family="paragraph" style:parent-style-name="Table_20_Contents">
      <style:paragraph-properties fo:margin-top="0cm" fo:margin-bottom="0cm" style:contextual-spacing="false" fo:text-align="start" style:justify-single-word="false"/>
      <style:text-properties fo:language="et" fo:country="EE" officeooo:paragraph-rsid="00184847"/>
    </style:style>
    <style:style style:name="P50" style:family="paragraph" style:parent-style-name="Table_20_Contents">
      <style:paragraph-properties fo:text-align="start" style:justify-single-word="false"/>
      <style:text-properties fo:language="et" fo:country="EE"/>
    </style:style>
    <style:style style:name="P51" style:family="paragraph" style:parent-style-name="Table_20_Contents">
      <style:paragraph-properties fo:text-align="start" style:justify-single-word="false" style:writing-mode="lr-tb"/>
      <style:text-properties fo:language="et" fo:country="EE"/>
    </style:style>
    <style:style style:name="P52" style:family="paragraph" style:parent-style-name="Table_20_Contents">
      <style:paragraph-properties fo:margin-top="0cm" fo:margin-bottom="0cm" style:contextual-spacing="false"/>
      <style:text-properties fo:language="et" fo:country="EE"/>
    </style:style>
    <style:style style:name="P53" style:family="paragraph" style:parent-style-name="Table_20_Contents">
      <style:text-properties fo:language="et" fo:country="EE"/>
    </style:style>
    <style:style style:name="P54" style:family="paragraph" style:parent-style-name="Table_20_Contents">
      <style:paragraph-properties fo:text-align="center" style:justify-single-word="false"/>
      <style:text-properties fo:language="et" fo:country="EE"/>
    </style:style>
    <style:style style:name="P55" style:family="paragraph" style:parent-style-name="Table_20_Contents">
      <style:paragraph-properties fo:text-align="end" style:justify-single-word="false"/>
      <style:text-properties fo:language="et" fo:country="EE"/>
    </style:style>
    <style:style style:name="P56" style:family="paragraph" style:parent-style-name="Table_20_Contents">
      <style:paragraph-properties fo:text-align="start" style:justify-single-word="false"/>
      <style:text-properties fo:language="et" fo:country="EE" fo:font-style="italic"/>
    </style:style>
    <style:style style:name="P57" style:family="paragraph" style:parent-style-name="Table_20_Contents">
      <style:paragraph-properties fo:text-align="end" style:justify-single-word="false"/>
      <style:text-properties fo:language="et" fo:country="EE" fo:font-style="italic"/>
    </style:style>
    <style:style style:name="P58" style:family="paragraph" style:parent-style-name="Table_20_Contents">
      <style:paragraph-properties fo:text-align="start" style:justify-single-word="false"/>
      <style:text-properties fo:language="et" fo:country="EE" fo:font-weight="bold"/>
    </style:style>
    <style:style style:name="P59" style:family="paragraph" style:parent-style-name="Table_20_Contents">
      <style:paragraph-properties fo:text-align="center" style:justify-single-word="false"/>
      <style:text-properties fo:language="et" fo:country="EE" fo:font-weight="bold"/>
    </style:style>
    <style:style style:name="P60" style:family="paragraph" style:parent-style-name="Table_20_Contents">
      <style:paragraph-properties fo:margin-top="0cm" fo:margin-bottom="0cm" style:contextual-spacing="false"/>
      <style:text-properties fo:font-size="2pt" fo:language="et" fo:country="EE" style:font-size-asian="2pt" style:font-size-complex="2pt"/>
    </style:style>
    <style:style style:name="P61" style:family="paragraph" style:parent-style-name="Table_20_Contents">
      <style:text-properties fo:font-size="2pt" fo:language="et" fo:country="EE" style:font-size-asian="2pt" style:font-size-complex="2pt"/>
    </style:style>
    <style:style style:name="P62" style:family="paragraph" style:parent-style-name="Table_20_Contents">
      <style:paragraph-properties fo:margin-top="0cm" fo:margin-bottom="0cm" style:contextual-spacing="false"/>
      <style:text-properties fo:font-size="8pt" fo:language="et" fo:country="EE" style:font-size-asian="8pt" style:font-size-complex="8pt"/>
    </style:style>
    <style:style style:name="P63" style:family="paragraph" style:parent-style-name="Table_20_Contents">
      <style:paragraph-properties fo:margin-top="0cm" fo:margin-bottom="0cm" style:contextual-spacing="false" fo:text-align="center" style:justify-single-word="false"/>
      <style:text-properties fo:font-size="8pt" fo:language="et" fo:country="EE" style:font-size-asian="8pt" style:font-size-complex="8pt"/>
    </style:style>
    <style:style style:name="P64" style:family="paragraph" style:parent-style-name="Table_20_Contents">
      <style:paragraph-properties fo:text-align="center" style:justify-single-word="false"/>
      <style:text-properties fo:font-size="8pt" fo:language="et" fo:country="EE"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font-size="8pt" fo:language="et" fo:country="EE" style:font-size-asian="8pt" style:font-size-complex="8pt"/>
    </style:style>
    <style:style style:name="P66" style:family="paragraph" style:parent-style-name="Table_20_Contents">
      <style:paragraph-properties fo:text-align="start" style:justify-single-word="false"/>
      <style:text-properties fo:font-size="8pt" fo:language="et" fo:country="EE" style:font-size-asian="8pt" style:font-size-complex="8pt"/>
    </style:style>
    <style:style style:name="P67" style:family="paragraph" style:parent-style-name="Table_20_Contents">
      <style:paragraph-properties fo:margin-top="0cm" fo:margin-bottom="0cm" style:contextual-spacing="false" fo:text-align="end" style:justify-single-word="false"/>
      <style:text-properties fo:font-size="8pt" fo:language="et" fo:country="EE" style:font-size-asian="8pt" style:font-size-complex="8pt"/>
    </style:style>
    <style:style style:name="P68" style:family="paragraph" style:parent-style-name="Table_20_Contents">
      <style:text-properties fo:font-size="8pt" fo:language="et" fo:country="EE" style:font-size-asian="8pt" style:font-size-complex="8pt"/>
    </style:style>
    <style:style style:name="P69" style:family="paragraph" style:parent-style-name="Table_20_Contents">
      <style:paragraph-properties fo:margin-top="0cm" fo:margin-bottom="0cm" style:contextual-spacing="false" fo:text-align="start" style:justify-single-word="false"/>
      <style:text-properties fo:color="#ffffff" loext:opacity="100%" fo:font-size="8pt" fo:language="et" fo:country="EE" style:font-size-asian="8pt" style:font-size-complex="8pt"/>
    </style:style>
    <style:style style:name="P70" style:family="paragraph" style:parent-style-name="Table_20_Contents">
      <style:paragraph-properties fo:text-align="start" style:justify-single-word="false"/>
      <style:text-properties fo:color="#ffffff" loext:opacity="100%" fo:font-size="8pt" fo:language="et" fo:country="EE" style:font-size-asian="8pt" style:font-size-complex="8pt"/>
    </style:style>
    <style:style style:name="P71" style:family="paragraph" style:parent-style-name="Table_20_Contents">
      <style:paragraph-properties fo:margin-top="0cm" fo:margin-bottom="0cm" style:contextual-spacing="false" fo:text-align="start" style:justify-single-word="false"/>
      <style:text-properties fo:color="#ffffff" loext:opacity="100%" fo:font-size="9pt" fo:language="et" fo:country="EE" style:font-size-asian="9pt" style:font-size-complex="9pt"/>
    </style:style>
    <style:style style:name="P72" style:family="paragraph" style:parent-style-name="Table_20_Contents">
      <style:paragraph-properties fo:text-align="start" style:justify-single-word="false"/>
      <style:text-properties fo:color="#ffffff" loext:opacity="100%" fo:font-size="9pt" fo:language="et" fo:country="EE" style:font-size-asian="9pt" style:font-size-complex="9pt"/>
    </style:style>
    <style:style style:name="P73" style:family="paragraph" style:parent-style-name="Table_20_Contents">
      <style:paragraph-properties fo:text-align="start" style:justify-single-word="false" style:writing-mode="lr-tb"/>
      <style:text-properties fo:color="#ffffff" loext:opacity="100%" fo:font-size="9pt" fo:language="et" fo:country="EE" style:font-size-asian="9pt" style:font-size-complex="9pt"/>
    </style:style>
    <style:style style:name="P74" style:family="paragraph" style:parent-style-name="Table_20_Contents">
      <style:paragraph-properties fo:margin-top="0cm" fo:margin-bottom="0cm" style:contextual-spacing="false" fo:text-align="start" style:justify-single-word="false"/>
      <style:text-properties fo:color="#ffffff" loext:opacity="100%" fo:font-size="10pt" fo:language="et" fo:country="EE" style:font-size-asian="10pt" style:font-size-complex="10pt"/>
    </style:style>
    <style:style style:name="P75" style:family="paragraph" style:parent-style-name="Table_20_Contents">
      <style:paragraph-properties fo:text-align="start" style:justify-single-word="false"/>
      <style:text-properties fo:color="#ffffff" loext:opacity="100%" fo:language="et" fo:country="EE"/>
    </style:style>
    <style:style style:name="P76" style:family="paragraph" style:parent-style-name="Table_20_Contents">
      <style:paragraph-properties fo:text-align="center" style:justify-single-word="false"/>
      <style:text-properties fo:color="#ffffff" loext:opacity="100%" fo:language="et" fo:country="EE"/>
    </style:style>
    <style:style style:name="P77" style:family="paragraph" style:parent-style-name="Table_20_Contents">
      <style:paragraph-properties fo:text-align="start" style:justify-single-word="false"/>
      <style:text-properties fo:color="#ffffff" loext:opacity="100%" fo:font-size="6pt" fo:language="et" fo:country="EE" style:font-size-asian="6pt" style:font-size-complex="6pt"/>
    </style:style>
    <style:style style:name="P78" style:family="paragraph" style:parent-style-name="Table_20_Contents">
      <style:paragraph-properties fo:text-align="center" style:justify-single-word="false"/>
      <style:text-properties fo:color="#ffffff" loext:opacity="100%" fo:font-size="6pt" fo:language="et" fo:country="EE" style:font-size-asian="6pt" style:font-size-complex="6pt"/>
    </style:style>
    <style:style style:name="P79" style:family="paragraph" style:parent-style-name="Table_20_Contents">
      <style:paragraph-properties fo:text-align="start" style:justify-single-word="false"/>
      <style:text-properties fo:color="#ffffff" loext:opacity="100%" fo:font-size="7pt" fo:language="et" fo:country="EE" style:font-size-asian="7pt" style:font-size-complex="7pt"/>
    </style:style>
    <style:style style:name="P80" style:family="paragraph" style:parent-style-name="Table_20_Contents">
      <style:paragraph-properties fo:margin-top="0cm" fo:margin-bottom="0cm" style:contextual-spacing="false" fo:text-align="start" style:justify-single-word="false"/>
      <style:text-properties fo:font-size="9pt" fo:language="et" fo:country="EE" style:font-size-asian="9pt" style:font-size-complex="9pt"/>
    </style:style>
    <style:style style:name="P81" style:family="paragraph" style:parent-style-name="Table_20_Contents">
      <style:paragraph-properties fo:text-align="start" style:justify-single-word="false"/>
      <style:text-properties fo:font-size="9pt" fo:language="et" fo:country="EE" style:font-size-asian="9pt" style:font-size-complex="9pt"/>
    </style:style>
    <style:style style:name="P82" style:family="paragraph" style:parent-style-name="Table_20_Contents">
      <style:paragraph-properties fo:text-align="start" style:justify-single-word="false" style:writing-mode="lr-tb"/>
      <style:text-properties fo:font-size="9pt" fo:language="et" fo:country="EE" style:font-size-asian="9pt" style:font-size-complex="9pt"/>
    </style:style>
    <style:style style:name="P83" style:family="paragraph" style:parent-style-name="Table_20_Contents">
      <style:paragraph-properties fo:margin-top="0cm" fo:margin-bottom="0cm" style:contextual-spacing="false"/>
      <style:text-properties fo:font-size="9pt" fo:language="et" fo:country="EE"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et" fo:country="EE" style:font-size-asian="9pt" style:font-size-complex="9pt"/>
    </style:style>
    <style:style style:name="P85" style:family="paragraph" style:parent-style-name="Table_20_Contents">
      <style:paragraph-properties fo:text-align="center" style:justify-single-word="false"/>
      <style:text-properties fo:font-size="9pt" fo:language="et" fo:country="EE" style:font-size-asian="9pt" style:font-size-complex="9pt"/>
    </style:style>
    <style:style style:name="P86" style:family="paragraph" style:parent-style-name="Table_20_Contents">
      <style:text-properties fo:font-size="9pt" fo:language="et" fo:country="EE" style:font-size-asian="9pt" style:font-size-complex="9pt"/>
    </style:style>
    <style:style style:name="P87" style:family="paragraph" style:parent-style-name="Table_20_Contents">
      <style:paragraph-properties fo:text-align="center" style:justify-single-word="false"/>
      <style:text-properties fo:font-size="9pt" fo:language="et" fo:country="EE" officeooo:rsid="003b5a06" officeooo:paragraph-rsid="003b5a06" style:font-size-asian="9pt" style:font-size-complex="9pt"/>
    </style:style>
    <style:style style:name="P88" style:family="paragraph" style:parent-style-name="Table_20_Contents">
      <style:paragraph-properties fo:text-align="end" style:justify-single-word="false"/>
      <style:text-properties fo:font-size="9pt" fo:language="et" fo:country="EE"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10pt" fo:language="et" fo:country="EE" style:font-size-asian="10pt" style:font-size-complex="10pt"/>
    </style:style>
    <style:style style:name="P90" style:family="paragraph" style:parent-style-name="Table_20_Contents">
      <style:paragraph-properties fo:text-align="start" style:justify-single-word="false"/>
      <style:text-properties fo:font-size="10pt" fo:language="et" fo:country="EE" style:font-size-asian="10pt" style:font-size-complex="10pt"/>
    </style:style>
    <style:style style:name="P91" style:family="paragraph" style:parent-style-name="Table_20_Contents">
      <style:paragraph-properties fo:margin-top="0cm" fo:margin-bottom="0cm" style:contextual-spacing="false"/>
      <style:text-properties fo:font-size="10pt" fo:language="et" fo:country="EE" style:font-size-asian="10pt" style:font-size-complex="10pt"/>
    </style:style>
    <style:style style:name="P92" style:family="paragraph" style:parent-style-name="Table_20_Contents">
      <style:paragraph-properties fo:margin-top="0cm" fo:margin-bottom="0cm" style:contextual-spacing="false" fo:text-align="center" style:justify-single-word="false"/>
      <style:text-properties fo:font-size="10pt" fo:language="et" fo:country="EE" style:font-size-asian="10pt" style:font-size-complex="10pt"/>
    </style:style>
    <style:style style:name="P93" style:family="paragraph" style:parent-style-name="Table_20_Contents">
      <style:text-properties fo:font-size="6pt" fo:language="et" fo:country="EE" style:font-size-asian="6pt" style:font-size-complex="6pt"/>
    </style:style>
    <style:style style:name="P94" style:family="paragraph" style:parent-style-name="Table_20_Contents">
      <style:paragraph-properties fo:text-align="center" style:justify-single-word="false"/>
      <style:text-properties fo:font-size="6pt" fo:language="et" fo:country="EE" style:font-size-asian="6pt" style:font-size-complex="6pt"/>
    </style:style>
    <style:style style:name="P95" style:family="paragraph" style:parent-style-name="Table_20_Contents">
      <style:paragraph-properties fo:text-align="start" style:justify-single-word="false"/>
      <style:text-properties fo:font-size="6pt" fo:language="et" fo:country="EE" style:font-size-asian="6pt" style:font-size-complex="6pt"/>
    </style:style>
    <style:style style:name="P96" style:family="paragraph" style:parent-style-name="Table_20_Contents">
      <style:paragraph-properties fo:text-align="end" style:justify-single-word="false"/>
      <style:text-properties fo:font-size="6pt" fo:language="et" fo:country="EE" style:font-size-asian="6pt" style:font-size-complex="6pt"/>
    </style:style>
    <style:style style:name="P97" style:family="paragraph" style:parent-style-name="Table_20_Contents">
      <style:text-properties fo:font-size="7pt" fo:language="et" fo:country="EE" style:font-size-asian="7pt" style:font-size-complex="7pt"/>
    </style:style>
    <style:style style:name="P98" style:family="paragraph" style:parent-style-name="Table_20_Contents">
      <style:paragraph-properties fo:text-align="center" style:justify-single-word="false"/>
      <style:text-properties fo:font-size="7pt" fo:language="et" fo:country="EE" style:font-size-asian="7pt" style:font-size-complex="7pt"/>
    </style:style>
    <style:style style:name="P99" style:family="paragraph" style:parent-style-name="Table_20_Contents">
      <style:paragraph-properties fo:text-align="start" style:justify-single-word="false"/>
      <style:text-properties fo:font-size="7pt" fo:language="et" fo:country="EE" style:font-size-asian="7pt" style:font-size-complex="7pt"/>
    </style:style>
    <style:style style:name="P100" style:family="paragraph" style:parent-style-name="Table_20_Contents">
      <style:paragraph-properties fo:text-align="end" style:justify-single-word="false"/>
      <style:text-properties fo:font-size="7pt" fo:language="et" fo:country="EE" style:font-size-asian="7pt" style:font-size-complex="7pt"/>
    </style:style>
    <style:style style:name="P101" style:family="paragraph" style:parent-style-name="Table_20_Contents">
      <style:paragraph-properties fo:text-align="center" style:justify-single-word="false"/>
      <style:text-properties fo:font-size="7pt" fo:language="et" fo:country="EE" officeooo:rsid="009e4b4d" officeooo:paragraph-rsid="009e4b4d" style:font-size-asian="7pt" style:font-size-complex="7pt"/>
    </style:style>
    <style:style style:name="P102" style:family="paragraph" style:parent-style-name="Table_20_Contents">
      <style:paragraph-properties fo:text-align="start" style:justify-single-word="false"/>
      <style:text-properties style:font-name="Liberation Serif" fo:font-size="8pt" fo:language="et" fo:country="EE" style:font-size-asian="8pt" style:font-size-complex="8pt"/>
    </style:style>
    <style:style style:name="P103" style:family="paragraph" style:parent-style-name="Table_20_Contents">
      <style:paragraph-properties fo:text-align="center" style:justify-single-word="false"/>
      <style:text-properties style:font-name="Liberation Serif" fo:font-size="8pt" fo:language="et" fo:country="EE" style:font-size-asian="8pt" style:font-size-complex="8pt"/>
    </style:style>
    <style:style style:name="P104" style:family="paragraph" style:parent-style-name="Table_20_Contents">
      <style:paragraph-properties fo:text-align="start" style:justify-single-word="false"/>
      <style:text-properties style:font-name="Liberation Serif" fo:language="et" fo:country="EE"/>
    </style:style>
    <style:style style:name="P10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style>
    <style:style style:name="P108" style:family="paragraph">
      <loext:graphic-properties draw:fill="none"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0" style:family="paragraph">
      <style:paragraph-properties fo:margin-left="0cm" fo:margin-right="0cm" fo:margin-top="0cm" fo:margin-bottom="0cm" fo:line-height="100%" fo:text-align="end" fo:text-indent="0cm"/>
    </style:style>
    <style:style style:name="P111"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03cm" fo:margin-bottom="0cm" fo:line-height="100%" fo:text-align="end" fo:text-indent="0cm"/>
    </style:style>
    <style:style style:name="P113" style:family="paragraph">
      <loext:graphic-properties draw:fill="none" draw:fill-color="#729fcf"/>
      <style:paragraph-properties fo:margin-left="0cm" fo:margin-right="0cm" fo:margin-top="0.03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4" style:family="paragraph">
      <style:paragraph-properties fo:margin-left="0cm" fo:margin-right="0cm" fo:margin-top="0cm" fo:margin-bottom="0cm" fo:line-height="100%" fo:text-align="center" fo:text-indent="0cm"/>
    </style:style>
    <style:style style:name="P115" style:family="paragraph">
      <loext:graphic-properties draw:fill="none" draw:fill-color="#fffff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6" style:family="paragraph">
      <style:paragraph-properties fo:margin-left="0cm" fo:margin-right="0cm" fo:margin-top="0.3cm" fo:margin-bottom="0cm" fo:line-height="100%" fo:text-indent="0cm"/>
    </style:style>
    <style:style style:name="P117" style:family="paragraph">
      <loext:graphic-properties draw:fill="none" draw:fill-color="#729fcf"/>
      <style:paragraph-properties fo:margin-left="0cm" fo:margin-right="0cm" fo:margin-top="0.3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199cm" fo:margin-bottom="0cm" fo:line-height="100%" fo:text-indent="0cm"/>
    </style:style>
    <style:style style:name="P119" style:family="paragraph">
      <loext:graphic-properties draw:fill="none" draw:fill-color="#729fcf"/>
      <style:paragraph-properties fo:margin-left="0cm" fo:margin-right="0cm" fo:margin-top="0.199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0" style:family="paragraph">
      <loext:graphic-properties draw:fill="none" draw:fill-color="#fffff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2" style:family="paragraph">
      <style:paragraph-properties fo:margin-left="0cm" fo:margin-right="0cm" fo:margin-top="0.21cm" fo:margin-bottom="0cm" fo:line-height="100%" fo:text-align="end" fo:text-indent="0cm"/>
    </style:style>
    <style:style style:name="P123" style:family="paragraph">
      <loext:graphic-properties draw:fill="none" draw:fill-color="#729fcf"/>
      <style:paragraph-properties fo:margin-left="0cm" fo:margin-right="0cm" fo:margin-top="0.21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4" style:family="paragraph">
      <style:paragraph-properties fo:margin-left="0cm" fo:margin-right="0cm" fo:margin-top="0.049cm" fo:margin-bottom="0cm" fo:line-height="100%" fo:text-align="end" fo:text-indent="0cm"/>
    </style:style>
    <style:style style:name="P125" style:family="paragraph">
      <loext:graphic-properties draw:fill="none" draw:fill-color="#729fcf"/>
      <style:paragraph-properties fo:margin-left="0cm" fo:margin-right="0cm" fo:margin-top="0.04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499cm" fo:margin-bottom="0cm" fo:line-height="100%" fo:text-align="end" fo:text-indent="0cm"/>
    </style:style>
    <style:style style:name="P127" style:family="paragraph">
      <loext:graphic-properties draw:fill="none" draw:fill-color="#729fcf"/>
      <style:paragraph-properties fo:margin-left="0cm" fo:margin-right="0cm" fo:margin-top="0.49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8" style:family="paragraph">
      <style:paragraph-properties fo:margin-left="0cm" fo:margin-right="0cm" fo:margin-top="0.3cm" fo:margin-bottom="0.3cm" fo:line-height="100%" fo:text-indent="0cm"/>
    </style:style>
    <style:style style:name="P129" style:family="paragraph">
      <loext:graphic-properties draw:fill="none" draw:fill-color="#729fcf"/>
      <style:paragraph-properties fo:margin-left="0cm" fo:margin-right="0cm" fo:margin-top="0.3cm" fo:margin-bottom="0.3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0" style:family="paragraph">
      <style:paragraph-properties fo:margin-left="0cm" fo:margin-right="0cm" fo:margin-top="0.109cm" fo:margin-bottom="0cm" fo:line-height="100%" fo:text-align="end" fo:text-indent="0cm"/>
    </style:style>
    <style:style style:name="P131" style:family="paragraph">
      <loext:graphic-properties draw:fill="none" draw:fill-color="#729fcf"/>
      <style:paragraph-properties fo:margin-left="0cm" fo:margin-right="0cm" fo:margin-top="0.10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2"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3"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164194"/>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8" style:family="paragraph">
      <loext:graphic-properties draw:fill="solid" draw:fill-color="#5461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9" style:family="paragraph">
      <style:paragraph-properties fo:margin-left="0cm" fo:margin-right="0cm" fo:margin-top="0cm" fo:margin-bottom="0cm" fo:line-height="100%" fo:text-align="start" fo:text-indent="0cm" style:writing-mode="lr-tb"/>
    </style:style>
    <style:style style:name="P14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3" fo:font-size="17pt" fo:font-style="normal" fo:text-shadow="none" style:text-underline-style="none" fo:font-weight="normal" style:letter-kerning="true" style:font-name-asian="Microsoft YaHei1" style:font-size-asian="17pt" style:font-style-asian="normal" style:font-weight-asian="normal" style:font-name-complex="Arial7" style:font-size-complex="17pt" style:font-style-complex="normal" style:font-weight-complex="normal" style:text-emphasize="none" style:font-relief="none" style:text-overline-style="none" style:text-overline-color="font-color"/>
    </style:style>
    <style:style style:name="T1" style:family="text">
      <style:text-properties officeooo:rsid="003b5a06"/>
    </style:style>
    <style:style style:name="T2" style:family="text">
      <style:text-properties officeooo:rsid="00607051"/>
    </style:style>
    <style:style style:name="T3" style:family="text">
      <style:text-properties officeooo:rsid="007d4709"/>
    </style:style>
    <style:style style:name="T4" style:family="text">
      <style:text-properties officeooo:rsid="0095b532"/>
    </style:style>
    <style:style style:name="T5" style:family="text">
      <style:text-properties officeooo:rsid="0099ef81"/>
    </style:style>
    <style:style style:name="T6" style:family="text">
      <style:text-properties fo:font-size="10pt" fo:language="en" fo:country="GB" style:font-size-asian="10pt" style:font-size-complex="10pt"/>
    </style:style>
    <style:style style:name="T7" style:family="text">
      <style:text-properties fo:font-size="10pt" style:font-size-asian="10pt" style:font-size-complex="10pt"/>
    </style:style>
    <style:style style:name="T8" style:family="text">
      <style:text-properties fo:font-size="10pt" fo:language="et" fo:country="EE" style:font-size-asian="10pt" style:font-size-complex="10pt"/>
    </style:style>
    <style:style style:name="T9" style:family="text">
      <style:text-properties fo:font-size="9pt" fo:language="en" fo:country="GB" style:font-size-asian="9pt" style:font-size-complex="9pt"/>
    </style:style>
    <style:style style:name="T10" style:family="text">
      <style:text-properties fo:font-size="9pt" fo:language="en" fo:country="GB" officeooo:rsid="0072664e" style:font-size-asian="9pt" style:font-size-complex="9pt"/>
    </style:style>
    <style:style style:name="T11" style:family="text">
      <style:text-properties fo:font-size="9pt" fo:language="en" fo:country="GB" officeooo:rsid="0023dbb9" style:font-size-asian="9pt" style:font-size-complex="9pt"/>
    </style:style>
    <style:style style:name="T12" style:family="text">
      <style:text-properties fo:font-size="9pt" fo:language="en" fo:country="GB" officeooo:rsid="00ab31f3" style:font-size-asian="9pt" style:font-size-complex="9pt"/>
    </style:style>
    <style:style style:name="T13" style:family="text">
      <style:text-properties fo:font-size="9pt" fo:language="en" fo:country="GB" officeooo:rsid="00b3958c" style:font-size-asian="9pt" style:font-size-complex="9pt"/>
    </style:style>
    <style:style style:name="T14" style:family="text">
      <style:text-properties fo:font-size="9pt" fo:language="en" fo:country="GB" officeooo:rsid="00c2af9c"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fo:font-weight="bold" style:font-size-asian="9pt" style:font-weight-asian="bold" style:font-size-complex="9pt" style:font-weight-complex="bold"/>
    </style:style>
    <style:style style:name="T17" style:family="text">
      <style:text-properties fo:font-size="9pt" fo:language="en" fo:country="GB" fo:font-weight="bold" officeooo:rsid="0070cdc6" style:font-size-asian="9pt" style:font-weight-asian="bold" style:font-size-complex="9pt" style:font-weight-complex="bold"/>
    </style:style>
    <style:style style:name="T18" style:family="text">
      <style:text-properties fo:font-size="9pt" fo:language="en" fo:country="GB" fo:font-weight="bold" officeooo:rsid="0072664e" style:font-size-asian="9pt" style:font-weight-asian="bold" style:font-size-complex="9pt" style:font-weight-complex="bold"/>
    </style:style>
    <style:style style:name="T19" style:family="text">
      <style:text-properties fo:font-size="9pt" style:font-size-asian="9pt" style:font-size-complex="9pt"/>
    </style:style>
    <style:style style:name="T20" style:family="text">
      <style:text-properties fo:font-size="9pt" officeooo:rsid="0072664e" style:font-size-asian="9pt" style:font-size-complex="9pt"/>
    </style:style>
    <style:style style:name="T21" style:family="text">
      <style:text-properties fo:font-size="9pt" officeooo:rsid="00b3958c" style:font-size-asian="9pt" style:font-size-complex="9pt"/>
    </style:style>
    <style:style style:name="T22" style:family="text">
      <style:text-properties fo:font-size="9pt" officeooo:rsid="00ab31f3" style:font-size-asian="9pt" style:font-size-complex="9pt"/>
    </style:style>
    <style:style style:name="T23" style:family="text">
      <style:text-properties fo:font-size="9pt" officeooo:rsid="0023dbb9" style:font-size-asian="9pt" style:font-size-complex="9pt"/>
    </style:style>
    <style:style style:name="T24" style:family="text">
      <style:text-properties fo:font-size="9pt" officeooo:rsid="00c2af9c" style:font-size-asian="9pt" style:font-size-complex="9pt"/>
    </style:style>
    <style:style style:name="T25" style:family="text">
      <style:text-properties fo:font-size="9pt" officeooo:rsid="0091e4f1" style:font-size-asian="9pt" style:font-size-complex="9pt"/>
    </style:style>
    <style:style style:name="T26" style:family="text">
      <style:text-properties fo:font-size="9pt" fo:font-weight="bold" style:font-size-asian="9pt" style:font-weight-asian="bold" style:font-size-complex="9pt" style:font-weight-complex="bold"/>
    </style:style>
    <style:style style:name="T27" style:family="text">
      <style:text-properties fo:font-size="9pt" fo:font-weight="bold" officeooo:rsid="0070cdc6" style:font-size-asian="9pt" style:font-weight-asian="bold" style:font-size-complex="9pt" style:font-weight-complex="bold"/>
    </style:style>
    <style:style style:name="T28" style:family="text">
      <style:text-properties fo:font-size="9pt" fo:font-weight="bold" officeooo:rsid="0072664e" style:font-size-asian="9pt" style:font-weight-asian="bold" style:font-size-complex="9pt" style:font-weight-complex="bold"/>
    </style:style>
    <style:style style:name="T29" style:family="text">
      <style:text-properties fo:font-size="9pt" fo:language="et" fo:country="EE" style:font-size-asian="9pt" style:font-size-complex="9pt"/>
    </style:style>
    <style:style style:name="T30" style:family="text">
      <style:text-properties fo:font-size="9pt" fo:language="et" fo:country="EE" officeooo:rsid="00ab31f3" style:font-size-asian="9pt" style:font-size-complex="9pt"/>
    </style:style>
    <style:style style:name="T31" style:family="text">
      <style:text-properties fo:font-size="9pt" fo:language="et" fo:country="EE" officeooo:rsid="00b3958c" style:font-size-asian="9pt" style:font-size-complex="9pt"/>
    </style:style>
    <style:style style:name="T32" style:family="text">
      <style:text-properties fo:font-size="9pt" fo:language="et" fo:country="EE" officeooo:rsid="0072664e" style:font-size-asian="9pt" style:font-size-complex="9pt"/>
    </style:style>
    <style:style style:name="T33" style:family="text">
      <style:text-properties fo:font-size="9pt" fo:language="et" fo:country="EE" officeooo:rsid="0023dbb9" style:font-size-asian="9pt" style:font-size-complex="9pt"/>
    </style:style>
    <style:style style:name="T34" style:family="text">
      <style:text-properties fo:font-size="9pt" fo:language="et" fo:country="EE" officeooo:rsid="00c2af9c" style:font-size-asian="9pt" style:font-size-complex="9pt"/>
    </style:style>
    <style:style style:name="T35" style:family="text">
      <style:text-properties fo:font-size="9pt" fo:language="et" fo:country="EE" officeooo:rsid="0091e4f1" style:font-size-asian="9pt" style:font-size-complex="9pt"/>
    </style:style>
    <style:style style:name="T36" style:family="text">
      <style:text-properties style:text-underline-style="solid" style:text-underline-width="auto" style:text-underline-color="font-color"/>
    </style:style>
    <style:style style:name="T37" style:family="text">
      <style:text-properties officeooo:rsid="009a3f20"/>
    </style:style>
    <style:style style:name="T38" style:family="text">
      <style:text-properties officeooo:rsid="009e4b4d"/>
    </style:style>
    <style:style style:name="T39" style:family="text">
      <style:text-properties officeooo:rsid="008f454e"/>
    </style:style>
    <style:style style:name="T40" style:family="text">
      <style:text-properties fo:language="et" fo:country="EE"/>
    </style:style>
    <style:style style:name="T41" style:family="text">
      <style:text-properties fo:language="et" fo:country="EE" officeooo:rsid="008f454e"/>
    </style:style>
    <style:style style:name="T42"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3" style:family="text">
      <style:text-properties fo:font-variant="normal" fo:text-transform="none" style:use-window-font-color="true" loext:opacity="0%" style:text-outline="false" style:text-line-through-style="none" style:text-line-through-type="none" style:font-name="Arial4"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font-name="Segoe UI"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0" style:family="text">
      <style:text-properties fo:font-variant="normal" fo:text-transform="none" style:use-window-font-color="true" loext:opacity="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1" style:family="text">
      <style:text-properties fo:font-variant="normal" fo:text-transform="none" style:use-window-font-color="true" loext:opacity="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2" style:family="text">
      <style:text-properties fo:font-variant="normal" fo:text-transform="none" fo:color="#000000" loext:opacity="100%" style:text-outline="false" style:text-line-through-style="none" style:text-line-through-type="none" style:font-name="Arial" fo:font-size="17pt" fo:font-style="normal" fo:text-shadow="none" style:text-underline-style="none" fo:font-weight="normal" style:letter-kerning="true" style:font-name-asian="Microsoft YaHei1" style:font-size-asian="17pt" style:font-style-asian="normal" style:font-weight-asian="normal" style:font-name-complex="Arial" style:font-size-complex="17pt" style:font-style-complex="normal" style:font-weight-complex="normal" style:text-emphasize="none" style:font-relief="none" style:text-overline-style="none" style:text-overline-color="font-color"/>
    </style:style>
    <style:style style:name="T53" style:family="text">
      <style:text-properties fo:font-variant="normal" fo:text-transform="none" fo:color="#000000" loext:opacity="100%" style:text-outline="false" style:text-line-through-style="none" style:text-line-through-type="none" style:font-name="Arial" fo:font-size="15pt" fo:font-style="normal" fo:text-shadow="none" style:text-underline-style="none" fo:font-weight="normal" style:letter-kerning="true" style:font-name-asian="Microsoft YaHei1" style:font-size-asian="15pt" style:font-style-asian="normal" style:font-weight-asian="normal" style:font-name-complex="Arial" style:font-size-complex="15pt" style:font-style-complex="normal" style:font-weight-complex="normal" style:text-emphasize="none" style:font-relief="none" style:text-overline-style="none" style:text-overline-color="font-color"/>
    </style:style>
    <style:style style:name="fr1"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6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 style:family="graphic">
      <style:graphic-properties style:run-through="foreground"/>
    </style:style>
    <style:style style:name="gr5" style:family="graphic">
      <style:graphic-properties draw:stroke="none" draw:stroke-dash="Dashed_20__28_var_29__20_6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 style:family="graphic">
      <style:graphic-properties draw:stroke="none" draw:stroke-dash="Dashed_20__28_var_29__20_638"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6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640" svg:stroke-width="0cm" svg:stroke-color="#3465a4" draw:marker-start="" draw:marker-start-width="0.199cm" draw:marker-start-center="false" draw:marker-end="" draw:marker-end-width="0.199cm" draw:marker-end-center="false" draw:fill="none" draw:fill-color="#729fcf" draw:textarea-horizontal-align="justify" fo:min-height="1.351cm" fo:padding-top="0.125cm" fo:padding-bottom="0.125cm" fo:padding-left="0.25cm" fo:padding-right="0.25cm" draw:shadow="hidden" draw:shadow-offset-x="0.199cm" draw:shadow-offset-y="0.199cm" draw:shadow-color="#808080" style:run-through="foreground"/>
      <style:paragraph-properties style:writing-mode="lr-tb"/>
    </style:style>
    <style:style style:name="gr9"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none" draw:stroke-dash="Dashed_20__28_var_29__20_6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 style:family="graphic">
      <style:graphic-properties draw:stroke="none" draw:stroke-dash="Dashed_20__28_var_29__20_634" svg:stroke-width="0cm" svg:stroke-color="#3465a4" draw:marker-start="" draw:marker-start-width="0.199cm" draw:marker-start-center="false" draw:marker-end="" draw:marker-end-width="0.199cm" draw:marker-end-center="false" draw:fill="none" draw:fill-color="#729fcf" draw:textarea-horizontal-align="justify" fo:min-height="5.276cm" fo:padding-top="0.125cm" fo:padding-bottom="0.125cm" fo:padding-left="0.25cm" fo:padding-right="0.25cm"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6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6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 style:family="graphic">
      <style:graphic-properties draw:stroke="none" draw:stroke-dash="Dashed_20__28_var_29__20_6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 style:family="graphic">
      <style:graphic-properties draw:stroke="none" draw:stroke-dash="Dashed_20__28_var_29__20_6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 style:family="graphic">
      <style:graphic-properties draw:stroke="none" draw:stroke-dash="Dashed_20__28_var_29__20_63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632" svg:stroke-width="0cm" svg:stroke-color="#3465a4" draw:marker-start="" draw:marker-start-width="0.199cm" draw:marker-start-center="false" draw:marker-end="" draw:marker-end-width="0.199cm" draw:marker-end-center="false" draw:fill="none" draw:fill-color="#729fcf" draw:textarea-horizontal-align="justify" fo:min-height="1.274cm" fo:padding-top="0.125cm" fo:padding-bottom="0.125cm" fo:padding-left="0.25cm" fo:padding-right="0.25cm"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6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623" svg:stroke-width="0cm" svg:stroke-color="#3465a4" draw:marker-start="" draw:marker-start-width="0.199cm" draw:marker-start-center="false" draw:marker-end="" draw:marker-end-width="0.199cm" draw:marker-end-center="false" draw:fill="none" draw:fill-color="#729fcf" draw:textarea-horizontal-align="justify" fo:min-height="9.454cm" fo:padding-top="0.125cm" fo:padding-bottom="0.125cm" fo:padding-left="0.25cm" fo:padding-right="0.25cm"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6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6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 style:family="graphic">
      <style:graphic-properties draw:stroke="none" draw:stroke-dash="Dashed_20__28_var_29__20_6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6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6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 style:family="graphic">
      <style:graphic-properties draw:stroke="none" draw:stroke-dash="Dashed_20__28_var_29__20_6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 style:family="graphic">
      <style:graphic-properties draw:stroke="none" draw:stroke-dash="Dashed_20__28_var_29__20_6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6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62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 style:family="graphic">
      <style:graphic-properties draw:stroke="none" draw:stroke-dash="Dashed_20__28_var_29__20_6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6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 style:family="graphic">
      <style:graphic-properties draw:stroke="none" draw:stroke-dash="Dashed_20__28_var_29__20_60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2" style:family="graphic">
      <style:graphic-properties draw:stroke="none" draw:stroke-dash="Dashed_20__28_var_29__20_604"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3" style:family="graphic">
      <style:graphic-properties draw:stroke="none" draw:stroke-dash="Dashed_20__28_var_29__20_6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60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60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6" style:family="graphic">
      <style:graphic-properties draw:stroke="none" draw:stroke-dash="Dashed_20__28_var_29__20_608"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6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5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 style:family="graphic">
      <style:graphic-properties draw:stroke="none" draw:stroke-dash="Dashed_20__28_var_29__20_5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 style:family="graphic">
      <style:graphic-properties draw:stroke="none" draw:stroke-dash="Dashed_20__28_var_29__20_599" svg:stroke-width="0cm" svg:stroke-color="#3465a4" draw:marker-start="" draw:marker-start-width="0.199cm" draw:marker-start-center="false" draw:marker-end="" draw:marker-end-width="0.199cm" draw:marker-end-center="false" draw:fill="none" draw:fill-color="#729fcf" draw:textarea-horizontal-align="justify" fo:min-height="1.575cm" fo:padding-top="0.125cm" fo:padding-bottom="0.125cm" fo:padding-left="0.25cm" fo:padding-right="0.25cm"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600" svg:stroke-width="0cm" svg:stroke-color="#3465a4" draw:marker-start="" draw:marker-start-width="0.199cm" draw:marker-start-center="false" draw:marker-end="" draw:marker-end-width="0.199cm" draw:marker-end-center="false" draw:fill="none" draw:fill-color="#729fcf" draw:textarea-horizontal-align="justify" fo:min-height="2.875cm" fo:padding-top="0.125cm" fo:padding-bottom="0.125cm" fo:padding-left="0.25cm" fo:padding-right="0.25cm" draw:shadow="hidden" draw:shadow-offset-x="0.199cm" draw:shadow-offset-y="0.199cm" draw:shadow-color="#808080" style:run-through="foreground"/>
      <style:paragraph-properties style:writing-mode="lr-tb"/>
    </style:style>
    <style:style style:name="gr42" style:family="graphic">
      <style:graphic-properties draw:stroke="none" draw:stroke-dash="Dashed_20__28_var_29__20_60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5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 style:family="graphic">
      <style:graphic-properties draw:stroke="none" draw:stroke-dash="Dashed_20__28_var_29__20_5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 style:family="graphic">
      <style:graphic-properties draw:stroke="none" draw:stroke-dash="Dashed_20__28_var_29__20_592"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593"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594"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595"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9" style:family="graphic">
      <style:graphic-properties draw:stroke="none" draw:stroke-dash="Dashed_20__28_var_29__20_59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5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5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583"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584"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5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5" style:family="graphic">
      <style:graphic-properties draw:stroke="none" draw:stroke-dash="Dashed_20__28_var_29__20_5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5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 style:family="graphic">
      <style:graphic-properties draw:stroke="none" draw:stroke-dash="Dashed_20__28_var_29__20_5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5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5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0" style:family="graphic">
      <style:graphic-properties draw:stroke="none" draw:stroke-dash="Dashed_20__28_var_29__20_57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1" style:family="graphic">
      <style:graphic-properties draw:stroke="none" draw:stroke-dash="Dashed_20__28_var_29__20_577" svg:stroke-width="0cm" svg:stroke-color="#3465a4" draw:marker-start="" draw:marker-start-width="0.199cm" draw:marker-start-center="false" draw:marker-end="" draw:marker-end-width="0.199cm" draw:marker-end-center="false" draw:fill="none" draw:fill-color="#729fcf" draw:textarea-horizontal-align="justify" fo:min-height="2.946cm" fo:padding-top="0.125cm" fo:padding-bottom="0.125cm" fo:padding-left="0.25cm" fo:padding-right="0.25cm"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578"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5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4" style:family="graphic">
      <style:graphic-properties draw:stroke="none" draw:stroke-dash="Dashed_20__28_var_29__20_5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5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5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67" style:family="graphic">
      <style:graphic-properties draw:stroke="none" draw:stroke-dash="Dashed_20__28_var_29__20_57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5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572"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5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574" svg:stroke-width="0cm" svg:stroke-color="#3465a4" draw:marker-start="" draw:marker-start-width="0.199cm" draw:marker-start-center="false" draw:marker-end="" draw:marker-end-width="0.199cm" draw:marker-end-center="false" draw:fill="none" draw:fill-color="#729fcf" draw:textarea-horizontal-align="justify" fo:min-height="0.538cm" fo:padding-top="0.125cm" fo:padding-bottom="0.125cm" fo:padding-left="0.25cm" fo:padding-right="0.25cm" draw:shadow="hidden" draw:shadow-offset-x="0.199cm" draw:shadow-offset-y="0.199cm" draw:shadow-color="#808080" style:run-through="foreground"/>
      <style:paragraph-properties style:writing-mode="lr-tb"/>
    </style:style>
    <style:style style:name="gr72" style:family="graphic">
      <style:graphic-properties draw:stroke="none" draw:stroke-dash="Dashed_20__28_var_29__20_5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3" style:family="graphic">
      <style:graphic-properties draw:stroke="none" draw:stroke-dash="Dashed_20__28_var_29__20_56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56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5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76" style:family="graphic">
      <style:graphic-properties draw:stroke="none" draw:stroke-dash="Dashed_20__28_var_29__20_5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5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565"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9" style:family="graphic">
      <style:graphic-properties draw:stroke="none" draw:stroke-dash="Dashed_20__28_var_29__20_5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567"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81" style:family="graphic">
      <style:graphic-properties draw:stroke="none" draw:stroke-dash="Dashed_20__28_var_29__20_5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2" style:family="graphic">
      <style:graphic-properties draw:stroke="none" draw:stroke-dash="Dashed_20__28_var_29__20_5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3" style:family="graphic">
      <style:graphic-properties draw:stroke="none" draw:stroke-dash="Dashed_20__28_var_29__20_5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554"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555"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5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7" style:family="graphic">
      <style:graphic-properties draw:stroke="none" draw:stroke-dash="Dashed_20__28_var_29__20_557"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5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5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0" style:family="graphic">
      <style:graphic-properties draw:stroke="none" draw:stroke-dash="Dashed_20__28_var_29__20_5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1" style:family="graphic">
      <style:graphic-properties draw:stroke="none" draw:stroke-dash="Dashed_20__28_var_29__20_546"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54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548"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4" style:family="graphic">
      <style:graphic-properties draw:stroke="none" draw:stroke-dash="Dashed_20__28_var_29__20_54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5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6" style:family="graphic">
      <style:graphic-properties draw:stroke="none" draw:stroke-dash="Dashed_20__28_var_29__20_5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7" style:family="graphic">
      <style:graphic-properties draw:stroke="none" draw:stroke-dash="Dashed_20__28_var_29__20_53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53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5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0" style:family="graphic">
      <style:graphic-properties draw:stroke="none" draw:stroke-dash="Dashed_20__28_var_29__20_539"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54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02" style:family="graphic">
      <style:graphic-properties draw:stroke="none" draw:stroke-dash="Dashed_20__28_var_29__20_541"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542"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543" svg:stroke-width="0cm" svg:stroke-color="#000000" draw:marker-start="" draw:marker-start-width="0.199cm" draw:marker-start-center="false" draw:marker-end="" draw:marker-end-width="0.199cm" draw:marker-end-center="false" draw:fill="none" draw:fill-color="#ffffff" draw:textarea-horizontal-align="left" draw:auto-grow-height="true" draw:auto-grow-width="false" fo:min-height="0.651cm" fo:min-width="0cm" fo:padding-top="0.125cm" fo:padding-bottom="0.125cm" fo:padding-left="0.25cm" fo:padding-right="0.25cm"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5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6" style:family="graphic">
      <style:graphic-properties draw:stroke="none" draw:stroke-dash="Dashed_20__28_var_29__20_5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7" style:family="graphic">
      <style:graphic-properties draw:stroke="none" draw:stroke-dash="Dashed_20__28_var_29__20_532"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533"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109" style:family="graphic">
      <style:graphic-properties draw:stroke="none" draw:stroke-dash="Dashed_20__28_var_29__20_5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5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52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5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5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5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5" style:family="graphic">
      <style:graphic-properties draw:stroke="none" draw:stroke-dash="Dashed_20__28_var_29__20_5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5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51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518" svg:stroke-width="0cm" svg:stroke-color="#000000" draw:marker-start="" draw:marker-start-width="0.199cm" draw:marker-start-center="false" draw:marker-end="" draw:marker-end-width="0.199cm" draw:marker-end-center="false" draw:fill="none" draw:fill-color="#fffff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5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0" style:family="graphic">
      <style:graphic-properties draw:stroke="none" draw:stroke-dash="Dashed_20__28_var_29__20_52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521"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52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523"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24" style:family="graphic">
      <style:graphic-properties draw:stroke="none" draw:stroke-dash="Dashed_20__28_var_29__20_5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5" style:family="graphic">
      <style:graphic-properties draw:stroke="none" draw:stroke-dash="Dashed_20__28_var_29__20_51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513"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514"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515"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5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0" style:family="graphic">
      <style:graphic-properties draw:stroke="none" draw:stroke-dash="Dashed_20__28_var_29__20_5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5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2" style:family="graphic">
      <style:graphic-properties draw:stroke="none" draw:stroke-dash="Dashed_20__28_var_29__20_5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5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4" style:family="graphic">
      <style:graphic-properties draw:stroke="none" draw:stroke-dash="Dashed_20__28_var_29__20_5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4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6" style:family="graphic">
      <style:graphic-properties draw:stroke="none" draw:stroke-dash="Dashed_20__28_var_29__20_5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5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5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9" style:family="graphic">
      <style:graphic-properties draw:stroke="none" draw:stroke-dash="Dashed_20__28_var_29__20_5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0" style:family="graphic">
      <style:graphic-properties draw:stroke="none" draw:stroke-dash="Dashed_20__28_var_29__20_5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1" style:family="graphic">
      <style:graphic-properties draw:stroke="none" draw:stroke-dash="Dashed_20__28_var_29__20_4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2" style:family="graphic">
      <style:graphic-properties draw:stroke="none" draw:stroke-dash="Dashed_20__28_var_29__20_492"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49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4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495"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49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4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49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4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0" style:family="graphic">
      <style:graphic-properties draw:stroke="none" draw:stroke-dash="Dashed_20__28_var_29__20_48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485"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52" style:family="graphic">
      <style:graphic-properties draw:stroke="none" draw:stroke-dash="Dashed_20__28_var_29__20_486"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48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488"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489"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490"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4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8" style:family="graphic">
      <style:graphic-properties draw:stroke="none" draw:stroke-dash="Dashed_20__28_var_29__20_4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9" style:family="graphic">
      <style:graphic-properties draw:stroke="none" draw:stroke-dash="Dashed_20__28_var_29__20_4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60" style:family="graphic">
      <style:graphic-properties draw:stroke="none" draw:stroke-dash="Dashed_20__28_var_29__20_476"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4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2" style:family="graphic">
      <style:graphic-properties draw:stroke="none" draw:stroke-dash="Dashed_20__28_var_29__20_4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4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48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48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48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7" style:family="graphic">
      <style:graphic-properties draw:stroke="none" draw:stroke-dash="Dashed_20__28_var_29__20_4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8" style:family="graphic">
      <style:graphic-properties draw:stroke="none" draw:stroke-dash="Dashed_20__28_var_29__20_471" svg:stroke-width="0cm" svg:stroke-color="#3465a4" draw:marker-start="" draw:marker-start-width="0.199cm" draw:marker-start-center="false" draw:marker-end="" draw:marker-end-width="0.199cm" draw:marker-end-center="false" draw:fill="none" draw:fill-color="#729fcf" draw:textarea-horizontal-align="justify" fo:min-height="4.87cm" fo:padding-top="0.125cm" fo:padding-bottom="0.125cm" fo:padding-left="0.25cm" fo:padding-right="0.25cm" draw:shadow="hidden" draw:shadow-offset-x="0.199cm" draw:shadow-offset-y="0.199cm" draw:shadow-color="#808080" style:run-through="foreground"/>
      <style:paragraph-properties style:writing-mode="lr-tb"/>
    </style:style>
    <style:style style:name="gr169" style:family="graphic">
      <style:graphic-properties draw:stroke="none" draw:stroke-dash="Dashed_20__28_var_29__20_4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4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1" style:family="graphic">
      <style:graphic-properties draw:stroke="none" draw:stroke-dash="Dashed_20__28_var_29__20_4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2" style:family="graphic">
      <style:graphic-properties draw:stroke="none" draw:stroke-dash="Dashed_20__28_var_29__20_4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4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46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5" style:family="graphic">
      <style:graphic-properties draw:stroke="none" draw:stroke-dash="Dashed_20__28_var_29__20_4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6" style:family="graphic">
      <style:graphic-properties draw:stroke="none" draw:stroke-dash="Dashed_20__28_var_29__20_460" svg:stroke-width="0cm" svg:stroke-color="#3465a4" draw:marker-start="" draw:marker-start-width="0.199cm" draw:marker-start-center="false" draw:marker-end="" draw:marker-end-width="0.199cm" draw:marker-end-center="false" draw:fill="none" draw:fill-color="#729fcf" draw:textarea-horizontal-align="justify" fo:min-height="9.412cm" fo:padding-top="0.125cm" fo:padding-bottom="0.125cm" fo:padding-left="0.25cm" fo:padding-right="0.25cm"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4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8" style:family="graphic">
      <style:graphic-properties draw:stroke="none" draw:stroke-dash="Dashed_20__28_var_29__20_4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4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464"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4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457" svg:stroke-width="0cm" svg:stroke-color="#3465a4" draw:marker-start="" draw:marker-start-width="0.199cm" draw:marker-start-center="false" draw:marker-end="" draw:marker-end-width="0.199cm" draw:marker-end-center="false" draw:fill="none" draw:fill-color="#729fcf" draw:textarea-horizontal-align="justify" fo:min-height="5.188cm" fo:padding-top="0.125cm" fo:padding-bottom="0.125cm" fo:padding-left="0.25cm" fo:padding-right="0.25cm" draw:shadow="hidden" draw:shadow-offset-x="0.199cm" draw:shadow-offset-y="0.199cm" draw:shadow-color="#808080" style:run-through="foreground"/>
      <style:paragraph-properties style:writing-mode="lr-tb"/>
    </style:style>
    <style:style style:name="gr183" style:family="graphic">
      <style:graphic-properties draw:stroke="none" draw:stroke-dash="Dashed_20__28_var_29__20_4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4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5" style:family="graphic">
      <style:graphic-properties draw:stroke="none" draw:stroke-dash="Dashed_20__28_var_29__20_4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6" style:family="graphic">
      <style:graphic-properties draw:stroke="none" draw:stroke-dash="Dashed_20__28_var_29__20_4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4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8" style:family="graphic">
      <style:graphic-properties draw:stroke="none" draw:stroke-dash="Dashed_20__28_var_29__20_4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4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4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4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4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3" style:family="graphic">
      <style:graphic-properties draw:stroke="none" draw:stroke-dash="Dashed_20__28_var_29__20_443" svg:stroke-width="0cm" svg:stroke-color="#3465a4" draw:marker-start="" draw:marker-start-width="0.199cm" draw:marker-start-center="false" draw:marker-end="" draw:marker-end-width="0.199cm" draw:marker-end-center="false" draw:fill="none" draw:fill-color="#729fcf" draw:textarea-horizontal-align="justify" fo:min-height="14.33cm" fo:padding-top="0.125cm" fo:padding-bottom="0.125cm" fo:padding-left="0.25cm" fo:padding-right="0.25cm"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44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4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6" style:family="graphic">
      <style:graphic-properties draw:stroke="none" draw:stroke-dash="Dashed_20__28_var_29__20_4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4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9"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4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4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2" style:family="graphic">
      <style:graphic-properties draw:stroke="none" draw:stroke-dash="Dashed_20__28_var_29__20_4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437"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4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7"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8"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43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3"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4"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6"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1"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5.195cm" fo:padding-top="0.125cm" fo:padding-bottom="0.125cm" fo:padding-left="0.25cm" fo:padding-right="0.25cm"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7"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2.2cm" fo:padding-top="0.125cm" fo:padding-bottom="0.125cm" fo:padding-left="0.25cm" fo:padding-right="0.25cm" draw:shadow="hidden" draw:shadow-offset-x="0.199cm" draw:shadow-offset-y="0.199cm" draw:shadow-color="#808080" style:run-through="foreground"/>
      <style:paragraph-properties style:writing-mode="lr-tb"/>
    </style:style>
    <style:style style:name="gr228"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1"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1.361cm" fo:padding-top="0.125cm" fo:padding-bottom="0.125cm" fo:padding-left="0.25cm" fo:padding-right="0.25cm"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5.211cm" fo:padding-top="0.125cm" fo:padding-bottom="0.125cm" fo:padding-left="0.25cm" fo:padding-right="0.25cm"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36"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7"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9"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10.712cm" fo:padding-top="0.125cm" fo:padding-bottom="0.125cm" fo:padding-left="0.25cm" fo:padding-right="0.25cm"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1.251cm" fo:padding-top="0.125cm" fo:padding-bottom="0.125cm" fo:padding-left="0.25cm" fo:padding-right="0.25cm" draw:shadow="hidden" draw:shadow-offset-x="0.199cm" draw:shadow-offset-y="0.199cm" draw:shadow-color="#808080" style:run-through="foreground"/>
      <style:paragraph-properties style:writing-mode="lr-tb"/>
    </style:style>
    <style:style style:name="gr243"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5"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6"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1"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757cm" fo:padding-top="0.125cm" fo:padding-bottom="0.125cm" fo:padding-left="0.25cm" fo:padding-right="0.25cm" draw:shadow="hidden" draw:shadow-offset-x="0.199cm" draw:shadow-offset-y="0.199cm" draw:shadow-color="#808080" style:run-through="foreground"/>
      <style:paragraph-properties style:writing-mode="lr-tb"/>
    </style:style>
    <style:style style:name="gr256"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7"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0"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2"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7"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0"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3"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1.676cm" fo:padding-top="0.125cm" fo:padding-bottom="0.125cm" fo:padding-left="0.25cm" fo:padding-right="0.25cm"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7"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8"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1"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2"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8"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9"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draw:shadow="hidden" draw:shadow-offset-x="0.199cm" draw:shadow-offset-y="0.199cm" draw:shadow-color="#808080" style:run-through="foreground"/>
      <style:paragraph-properties style:writing-mode="lr-tb"/>
    </style:style>
    <style:style style:name="gr296"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8"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2"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3"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4"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332"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8"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1"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443cm" fo:padding-top="0.125cm" fo:padding-bottom="0.125cm" fo:padding-left="0.25cm" fo:padding-right="0.25cm"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7"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9"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30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4"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4"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0"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7"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9"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0"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2"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9"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2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1"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2"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4"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5"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7"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0"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1"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3"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7"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9"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381"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2"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3"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0.855cm" fo:padding-top="0.125cm" fo:padding-bottom="0.125cm" fo:padding-left="0.25cm" fo:padding-right="0.25cm"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9"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5"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2.325cm" fo:padding-top="0.125cm" fo:padding-bottom="0.125cm" fo:padding-left="0.25cm" fo:padding-right="0.25cm"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01"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2"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2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7"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8"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9"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0"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3" style:family="graphic">
      <style:graphic-properties draw:stroke="none" draw:stroke-dash="Dashed_20__28_var_29__20_195" svg:stroke-width="0cm" svg:stroke-color="#000000" draw:marker-start="" draw:marker-start-width="0.199cm" draw:marker-start-center="false" draw:marker-end="" draw:marker-end-width="0.199cm" draw:marker-end-center="false" draw:fill="none" draw:fill-color="#fffff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9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1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199"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200"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201"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1"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2" style:family="graphic">
      <style:graphic-properties draw:stroke="none" draw:stroke-dash="Dashed_20__28_var_29__20_191"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3"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24"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25"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6"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7"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8"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9"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0"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1"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2" style:family="graphic">
      <style:graphic-properties draw:stroke="none" draw:stroke-dash="Dashed_20__28_var_29__20_17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3" style:family="graphic">
      <style:graphic-properties draw:stroke="none" draw:stroke-dash="Dashed_20__28_var_29__20_180"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34"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35"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36" style:family="graphic">
      <style:graphic-properties draw:stroke="none" draw:stroke-dash="Dashed_20__28_var_29__20_17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7"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8"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9"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0"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1"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42"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3"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4" style:family="graphic">
      <style:graphic-properties draw:stroke="none" draw:stroke-dash="Dashed_20__28_var_29__20_169"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45"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46" style:family="graphic">
      <style:graphic-properties draw:stroke="none" draw:stroke-dash="Dashed_20__28_var_29__20_171"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447"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8"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9"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0"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51"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52"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3"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4"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5"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6"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7"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58"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59"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0"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1"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2"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3"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4"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5"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6"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7"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8" style:family="graphic">
      <style:graphic-properties draw:stroke="none" draw:stroke-dash="Dashed_20__28_var_29__20_149" svg:stroke-width="0cm" svg:stroke-color="#000000" draw:marker-start="" draw:marker-start-width="0.199cm" draw:marker-start-center="false" draw:marker-end="" draw:marker-end-width="0.199cm" draw:marker-end-center="false" draw:fill="none" draw:fill-color="#ffffff" draw:textarea-horizontal-align="justify" fo:min-height="0.728cm" fo:padding-top="0.125cm" fo:padding-bottom="0.125cm" fo:padding-left="0.25cm" fo:padding-right="0.25cm" draw:shadow="hidden" draw:shadow-offset-x="0.199cm" draw:shadow-offset-y="0.199cm" draw:shadow-color="#808080" style:run-through="foreground"/>
      <style:paragraph-properties style:writing-mode="lr-tb"/>
    </style:style>
    <style:style style:name="gr469" style:family="graphic">
      <style:graphic-properties draw:stroke="none" draw:stroke-dash="Dashed_20__28_var_29__20_15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0" style:family="graphic">
      <style:graphic-properties draw:stroke="none" draw:stroke-dash="Dashed_20__28_var_29__20_15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1" style:family="graphic">
      <style:graphic-properties draw:stroke="none" draw:stroke-dash="Dashed_20__28_var_29__20_152" svg:stroke-width="0cm" svg:stroke-color="#000000" draw:marker-start="" draw:marker-start-width="0.199cm" draw:marker-start-center="false" draw:marker-end="" draw:marker-end-width="0.199cm" draw:marker-end-center="false" draw:fill="none" draw:fill-color="#fffff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72" style:family="graphic">
      <style:graphic-properties draw:stroke="none" draw:stroke-dash="Dashed_20__28_var_29__20_153" svg:stroke-width="0cm" svg:stroke-color="#000000" draw:marker-start="" draw:marker-start-width="0.199cm" draw:marker-start-center="false" draw:marker-end="" draw:marker-end-width="0.199cm" draw:marker-end-center="false" draw:fill="none" draw:fill-color="#ffffff" draw:textarea-horizontal-align="justify" fo:min-height="0.372cm" fo:padding-top="0.125cm" fo:padding-bottom="0.125cm" fo:padding-left="0.25cm" fo:padding-right="0.25cm" draw:shadow="hidden" draw:shadow-offset-x="0.199cm" draw:shadow-offset-y="0.199cm" draw:shadow-color="#808080" style:run-through="foreground"/>
      <style:paragraph-properties style:writing-mode="lr-tb"/>
    </style:style>
    <style:style style:name="gr473"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4"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5" style:family="graphic">
      <style:graphic-properties draw:stroke="none" draw:stroke-dash="Dashed_20__28_var_29__20_1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6" style:family="graphic">
      <style:graphic-properties draw:stroke="none" draw:stroke-dash="Dashed_20__28_var_29__20_13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477" style:family="graphic">
      <style:graphic-properties draw:stroke="none" draw:stroke-dash="Dashed_20__28_var_29__20_1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8" style:family="graphic">
      <style:graphic-properties draw:stroke="none" draw:stroke-dash="Dashed_20__28_var_29__20_137"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79"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80"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1"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2" style:family="graphic">
      <style:graphic-properties draw:stroke="none" draw:stroke-dash="Dashed_20__28_var_29__20_1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3" style:family="graphic">
      <style:graphic-properties draw:stroke="none" draw:stroke-dash="Dashed_20__28_var_29__20_1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4" style:family="graphic">
      <style:graphic-properties draw:stroke="none" draw:stroke-dash="Dashed_20__28_var_29__20_13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5" style:family="graphic">
      <style:graphic-properties draw:stroke="none" draw:stroke-dash="Dashed_20__28_var_29__20_133"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86"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7"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8"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9"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0"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1"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2"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3"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4"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5"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6"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7"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8"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9"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0"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1"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2"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3"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4"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5"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6"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7"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8"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9"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0"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draw:shadow="hidden" draw:shadow-offset-x="0.199cm" draw:shadow-offset-y="0.199cm" draw:shadow-color="#808080" style:run-through="foreground"/>
      <style:paragraph-properties style:writing-mode="lr-tb"/>
    </style:style>
    <style:style style:name="gr51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1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4"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5"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6"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7"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8"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9"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0"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5" style:family="graphic">
      <style:graphic-properties draw:stroke="none" draw:stroke-dash="Dashed_20__28_var_29__20_5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26" style:family="graphic">
      <style:graphic-properties draw:stroke="none" draw:stroke-dash="Dashed_20__28_var_29__20_56"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27"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8"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9"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0"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1"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2"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3"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4"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5"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6" style:family="graphic">
      <style:graphic-properties draw:stroke="none" draw:stroke-dash="Dashed_20__28_var_29__20_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7" style:family="graphic">
      <style:graphic-properties draw:stroke="none" draw:stroke-dash="Dashed_20__28_var_29__20_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8" style:family="graphic">
      <style:graphic-properties draw:stroke="none" draw:stroke-dash="Dashed_20__28_var_29__20_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9"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40"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1"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2"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3"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4"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5"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6"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7"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8"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9"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550"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1"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2"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3"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4"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5"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6" style:family="graphic">
      <style:graphic-properties draw:stroke="none" draw:stroke-dash="Dashed_20__28_var_29__20_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7" style:family="graphic">
      <style:graphic-properties draw:stroke="none" draw:stroke-dash="Dashed_20__28_var_29__20_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8" style:family="graphic">
      <style:graphic-properties draw:stroke="none" draw:stroke-dash="Dashed_20__28_var_29__20_54" svg:stroke-width="0cm" svg:stroke-color="#3465a4" draw:marker-start="" draw:marker-start-width="0.199cm" draw:marker-start-center="false" draw:marker-end="" draw:marker-end-width="0.199cm" draw:marker-end-center="false" draw:fill="none" draw:fill-color="#729fcf" draw:textarea-horizontal-align="justify" fo:min-height="1.296cm" fo:padding-top="0.125cm" fo:padding-bottom="0.125cm" fo:padding-left="0.25cm" fo:padding-right="0.25cm" draw:shadow="hidden" draw:shadow-offset-x="0.199cm" draw:shadow-offset-y="0.199cm" draw:shadow-color="#808080" style:run-through="foreground"/>
      <style:paragraph-properties style:writing-mode="lr-tb"/>
    </style:style>
    <style:style style:name="gr559"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60"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1"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2"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3"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4"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5"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6"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7"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8"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9"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0"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71"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2"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3"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4"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5"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6"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7"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8"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9"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0"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81"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2"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3"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84"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5" style:family="graphic">
      <style:graphic-properties draw:stroke="none" draw:stroke-dash="Dashed_20__28_var_29__20_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86" style:family="graphic">
      <style:graphic-properties draw:stroke="none" draw:stroke-dash="Dashed_20__28_var_29__20_8"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587" style:family="graphic">
      <style:graphic-properties draw:stroke="none" draw:stroke-dash="Dashed_20__28_var_29__20_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88" style:family="graphic">
      <style:graphic-properties draw:stroke="none" draw:stroke-dash="Dashed_20__28_var_29__20_10"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589" style:family="graphic">
      <style:graphic-properties draw:stroke="none" draw:stroke-dash="Dashed_20__28_var_29__20_11"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9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1"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92"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3"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594"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95"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341cm" fo:padding-top="0.125cm" fo:padding-bottom="0.125cm" fo:padding-left="0.25cm" fo:padding-right="0.25cm" draw:shadow="hidden" draw:shadow-offset-x="0.199cm" draw:shadow-offset-y="0.199cm" draw:shadow-color="#808080" style:run-through="foreground"/>
      <style:paragraph-properties style:writing-mode="lr-tb"/>
    </style:style>
    <style:style style:name="gr596" style:family="graphic">
      <style:graphic-properties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597" style:family="graphic">
      <style:graphic-properties draw:stroke="none" svg:stroke-width="0cm" svg:stroke-color="#3465a4" draw:marker-start="" draw:marker-start-width="0.199cm" draw:marker-start-center="false" draw:marker-end="" draw:marker-end-width="0.199cm" draw:marker-end-center="false" draw:fill="solid" draw:fill-color="#ffffff" draw:textarea-horizontal-align="justify" fo:padding-top="0.125cm" fo:padding-bottom="0.125cm" fo:padding-left="0.25cm" fo:padding-right="0.25cm" draw:shadow="hidden" draw:shadow-offset-x="0.199cm" draw:shadow-offset-y="0.199cm" draw:shadow-color="#808080" style:run-through="foreground"/>
    </style:style>
    <style:style style:name="gr598" style:family="graphic">
      <style:graphic-properties draw:stroke="none" svg:stroke-width="0cm" svg:stroke-color="#3465a4" draw:marker-start="" draw:marker-start-width="0.199cm" draw:marker-start-center="false" draw:marker-end="" draw:marker-end-width="0.199cm" draw:marker-end-center="false" draw:fill="solid" draw:fill-color="#164194" draw:textarea-horizontal-align="justify" fo:padding-top="0.125cm" fo:padding-bottom="0.125cm" fo:padding-left="0.25cm" fo:padding-right="0.25cm" draw:shadow="hidden" draw:shadow-offset-x="0.199cm" draw:shadow-offset-y="0.199cm" draw:shadow-color="#808080" style:run-through="foreground"/>
    </style:style>
    <style:style style:name="gr599"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600" style:family="graphic">
      <style:graphic-properties draw:stroke="none" svg:stroke-width="0cm" svg:stroke-color="#3465a4" draw:marker-start="" draw:marker-start-width="0.199cm" draw:marker-start-center="false" draw:marker-end="" draw:marker-end-width="0.199cm" draw:marker-end-center="false" draw:fill="solid" draw:fill-color="#54616c" draw:textarea-horizontal-align="justify" fo:padding-top="0.125cm" fo:padding-bottom="0.125cm" fo:padding-left="0.25cm" fo:padding-right="0.25cm" draw:shadow="hidden" draw:shadow-offset-x="0.199cm" draw:shadow-offset-y="0.199cm" draw:shadow-color="#808080" style:run-through="foreground"/>
    </style:style>
    <style:style style:name="gr60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381cm" fo:min-width="4.3cm" fo:padding-top="0cm" fo:padding-bottom="0cm" fo:padding-left="0cm" fo:padding-right="0cm" draw:shadow="hidden" draw:shadow-offset-x="0.199cm" draw:shadow-offset-y="0.199cm" draw:shadow-color="#808080" style:run-through="foreground"/>
      <style:paragraph-properties style:writing-mode="lr-tb"/>
    </style:style>
    <number:number-style style:name="N0">
      <number:number number:min-integer-digits="1"/>
    </number:number-style>
    <number:percentage-style style:name="N10">
      <number:number number:decimal-places="0" number:min-decimal-places="0" number:min-integer-digits="1"/>
      <number:text> %</number:text>
    </number:percentage-style>
    <number:percentage-style style:name="N11">
      <number:number number:decimal-places="2" number:min-decimal-places="2" number:min-integer-digits="1"/>
      <number:text> %</number:text>
    </number:percentage-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g text:anchor-type="page" text:anchor-page-number="1" draw:z-index="0" draw:name="Forme1" draw:style-name="gr596">
        <draw:g draw:style-name="gr4">
          <draw:polygon draw:style-name="gr597" draw:text-style-name="P135" svg:width="1.203cm" svg:height="0.813cm" svg:x="14.573cm" svg:y="26.866cm" svg:viewBox="0 0 1204 814" draw:points="0,814 1204,814 1204,0 0,0">
            <text:p/>
          </draw:polygon>
          <draw:polygon draw:style-name="gr598" draw:text-style-name="P136" svg:width="1.173cm" svg:height="0.783cm" svg:x="14.587cm" svg:y="26.883cm" svg:viewBox="0 0 1174 784" draw:points="1174,0 0,0 0,784 1174,784">
            <text:p/>
          </draw:polygon>
          <draw:polygon draw:style-name="gr599" draw:text-style-name="P137" svg:width="0.096cm" svg:height="0.091cm" svg:x="15.125cm" svg:y="26.968cm" svg:viewBox="0 0 97 92" draw:points="48,0 60,36 97,36 67,57 78,92 48,70 19,92 30,57 0,36 37,36">
            <text:p/>
          </draw:polygon>
          <draw:polygon draw:style-name="gr599" draw:text-style-name="P137" svg:width="0.096cm" svg:height="0.091cm" svg:x="15.125cm" svg:y="27.49cm" svg:viewBox="0 0 97 92" draw:points="48,0 60,35 97,35 67,57 78,92 48,70 19,92 30,57 0,35 37,35">
            <text:p/>
          </draw:polygon>
          <draw:polygon draw:style-name="gr599" draw:text-style-name="P137" svg:width="0.095cm" svg:height="0.09cm" svg:x="14.994cm" svg:y="27.003cm" svg:viewBox="0 0 96 91" draw:points="47,0 58,35 96,34 65,56 76,91 47,69 18,91 29,56 0,34 36,35">
            <text:p/>
          </draw:polygon>
          <draw:polygon draw:style-name="gr599" draw:text-style-name="P137" svg:width="0.095cm" svg:height="0.09cm" svg:x="14.898cm" svg:y="27.1cm" svg:viewBox="0 0 96 91" draw:points="47,0 59,34 96,34 65,56 77,91 47,70 18,91 29,56 0,34 36,34">
            <text:p/>
          </draw:polygon>
          <draw:polygon draw:style-name="gr599" draw:text-style-name="P137" svg:width="0.095cm" svg:height="0.09cm" svg:x="14.864cm" svg:y="27.229cm" svg:viewBox="0 0 96 91" draw:points="48,0 59,36 96,35 66,57 77,91 48,70 18,91 30,57 0,35 37,36">
            <text:p/>
          </draw:polygon>
          <draw:polygon draw:style-name="gr599" draw:text-style-name="P137" svg:width="0.096cm" svg:height="0.091cm" svg:x="14.897cm" svg:y="27.361cm" svg:viewBox="0 0 97 92" draw:points="48,0 59,35 97,35 66,56 77,92 48,69 19,92 30,56 0,35 37,35">
            <text:p/>
          </draw:polygon>
          <draw:polygon draw:style-name="gr599" draw:text-style-name="P137" svg:width="0.095cm" svg:height="0.09cm" svg:x="14.994cm" svg:y="27.455cm" svg:viewBox="0 0 96 91" draw:points="47,0 58,35 96,34 65,56 76,91 47,69 18,91 29,56 0,34 36,35">
            <text:p/>
          </draw:polygon>
          <draw:polygon draw:style-name="gr599" draw:text-style-name="P137" svg:width="0.095cm" svg:height="0.09cm" svg:x="15.253cm" svg:y="27.003cm" svg:viewBox="0 0 96 91" draw:points="49,0 38,35 0,34 31,56 20,91 49,69 78,91 67,56 96,34 60,35">
            <text:p/>
          </draw:polygon>
          <draw:polygon draw:style-name="gr599" draw:text-style-name="P137" svg:width="0.095cm" svg:height="0.09cm" svg:x="15.349cm" svg:y="27.1cm" svg:viewBox="0 0 96 91" draw:points="49,0 37,34 0,34 31,56 19,91 49,70 78,91 67,56 96,34 60,34">
            <text:p/>
          </draw:polygon>
          <draw:polygon draw:style-name="gr599" draw:text-style-name="P137" svg:width="0.095cm" svg:height="0.09cm" svg:x="15.388cm" svg:y="27.229cm" svg:viewBox="0 0 96 91" draw:points="48,0 37,36 0,35 30,57 18,91 48,70 77,91 66,57 96,35 59,36">
            <text:p/>
          </draw:polygon>
          <draw:polygon draw:style-name="gr599" draw:text-style-name="P137" svg:width="0.096cm" svg:height="0.091cm" svg:x="15.349cm" svg:y="27.361cm" svg:viewBox="0 0 97 92" draw:points="49,0 38,35 0,35 31,56 20,92 49,69 78,92 67,56 97,35 60,35">
            <text:p/>
          </draw:polygon>
          <draw:polygon draw:style-name="gr599" draw:text-style-name="P137" svg:width="0.095cm" svg:height="0.09cm" svg:x="15.253cm" svg:y="27.455cm" svg:viewBox="0 0 96 91" draw:points="49,0 38,35 0,34 31,56 20,91 49,69 78,91 67,56 96,34 60,35">
            <text:p/>
          </draw:polygon>
          <draw:path draw:style-name="gr600" draw:text-style-name="P138" svg:width="0.175cm" svg:height="0.138cm" svg:x="14.597cm" svg:y="26.589cm" svg:viewBox="0 0 176 139" svg:d="M176 139v-66c-24-20-119-60-176-73v46c65 16 148 63 176 93z">
            <text:p/>
          </draw:path>
          <draw:path draw:style-name="gr600" draw:text-style-name="P138" svg:width="0.074cm" svg:height="0.14cm" svg:x="14.801cm" svg:y="26.684cm" svg:viewBox="0 0 75 141" svg:d="M19 141h56c2-83-65-134-75-141v78c22 34 19 63 19 63z">
            <text:p/>
          </draw:path>
          <draw:path draw:style-name="gr600" draw:text-style-name="P138" svg:width="0.117cm" svg:height="0.165cm" svg:x="14.958cm" svg:y="26.659cm" svg:viewBox="0 0 118 166" svg:d="M0 0v70c28 30 46 53 59 96h59c-16-66-53-118-118-166z">
            <text:p/>
          </draw:path>
          <draw:path draw:style-name="gr600" draw:text-style-name="P138" svg:width="0.268cm" svg:height="0.169cm" svg:x="14.656cm" svg:y="26.529cm" svg:viewBox="0 0 269 170" svg:d="M269 170v-64c-54-36-162-84-269-106v45c103 25 213 80 269 125z">
            <text:p/>
          </draw:path>
          <draw:path draw:style-name="gr600" draw:text-style-name="P138" svg:width="0.357cm" svg:height="0.194cm" svg:x="14.717cm" svg:y="26.465cm" svg:viewBox="0 0 358 195" svg:d="M358 195v-62c-65-42-199-100-358-133v45c153 37 268 90 358 150z">
            <text:p/>
          </draw:path>
          <draw:path draw:style-name="gr600" draw:text-style-name="P138" svg:width="0.171cm" svg:height="0.201cm" svg:x="15.118cm" svg:y="26.623cm" svg:viewBox="0 0 172 202" svg:d="M0 0v68c42 33 82 76 109 134h63c-22-72-102-158-172-202z">
            <text:p/>
          </draw:path>
          <draw:path draw:style-name="gr600" draw:text-style-name="P138" svg:width="0.458cm" svg:height="0.227cm" svg:x="14.785cm" svg:y="26.393cm" svg:viewBox="0 0 459 228" svg:d="M459 228v-63c-125-74-311-138-459-165v46c167 33 366 116 459 182z">
            <text:p/>
          </draw:path>
          <draw:path draw:style-name="gr600" draw:text-style-name="P138" svg:width="0.221cm" svg:height="0.238cm" svg:x="15.291cm" svg:y="26.586cm" svg:viewBox="0 0 222 239" svg:d="M156 239h66c-48-114-167-205-222-239v66c84 62 115 107 156 173z">
            <text:p/>
          </draw:path>
          <draw:path draw:style-name="gr600" draw:text-style-name="P138" svg:width="0.553cm" svg:height="0.267cm" svg:x="14.857cm" svg:y="26.315cm" svg:viewBox="0 0 554 268" svg:d="M554 268v-65c-101-62-305-155-554-203v47c190 40 431 134 554 221z">
            <text:p/>
          </draw:path>
          <draw:path draw:style-name="gr600" draw:text-style-name="P138" svg:width="0.269cm" svg:height="0.277cm" svg:x="15.462cm" svg:y="26.545cm" svg:viewBox="0 0 270 278" svg:d="M197 278h73c-81-136-172-213-270-278v69c73 51 151 128 197 209z">
            <text:p/>
          </draw:path>
          <draw:path draw:style-name="gr600" draw:text-style-name="P138" svg:width="0.228cm" svg:height="0.059cm" svg:x="14.322cm" svg:y="26.563cm" svg:viewBox="0 0 229 60" svg:d="M229 60v-44c-65-12-179-20-229-13v33c75-4 186 10 229 24z">
            <text:p/>
          </draw:path>
          <draw:path draw:style-name="gr600" draw:text-style-name="P138" svg:width="0.249cm" svg:height="0.117cm" svg:x="14.022cm" svg:y="26.57cm" svg:viewBox="0 0 250 118" svg:d="M250 32v-32c-120 13-203 54-250 90v28c68-56 163-79 250-86z">
            <text:p/>
          </draw:path>
          <draw:path draw:style-name="gr600" draw:text-style-name="P138" svg:width="0.084cm" svg:height="0.237cm" svg:x="13.952cm" svg:y="26.684cm" svg:viewBox="0 0 85 238" svg:d="M42 31v-31c-111 124 29 228 43 238v-43c-78-58-69-129-43-164z">
            <text:p/>
          </draw:path>
          <draw:path draw:style-name="gr600" draw:text-style-name="P138" svg:width="0.258cm" svg:height="0.133cm" svg:x="14.079cm" svg:y="26.906cm" svg:viewBox="0 0 259 134" svg:d="M0 0v47c75 41 150 67 259 87l-1-62c-74-4-174-25-258-72z">
            <text:p/>
          </draw:path>
          <draw:path draw:style-name="gr600" draw:text-style-name="P138" svg:width="0.154cm" svg:height="0.072cm" svg:x="14.372cm" svg:y="26.977cm" svg:viewBox="0 0 155 73" svg:d="M0 1v65c64 5 123 7 155 7v-73c-47 3-137 4-155 1z">
            <text:p/>
          </draw:path>
          <draw:path draw:style-name="gr600" draw:text-style-name="P138" svg:width="0.315cm" svg:height="0.065cm" svg:x="14.292cm" svg:y="26.498cm" svg:viewBox="0 0 316 66" svg:d="M316 66v-43c-77-17-228-29-316-20v35c117-5 233 10 316 28z">
            <text:p/>
          </draw:path>
          <draw:path draw:style-name="gr600" draw:text-style-name="P138" svg:width="0.401cm" svg:height="0.199cm" svg:x="13.894cm" svg:y="26.962cm" svg:viewBox="0 0 402 200" svg:d="M402 200v-68c-116-11-292-52-402-132v46c120 91 311 141 402 154z">
            <text:p/>
          </draw:path>
          <draw:path draw:style-name="gr600" draw:text-style-name="P138" svg:width="0.09cm" svg:height="0.32cm" svg:x="13.767cm" svg:y="26.653cm" svg:viewBox="0 0 91 321" svg:d="M91 321v-45c-100-93-80-187-17-248v-28c-121 109-77 243 17 321z">
            <text:p/>
          </draw:path>
          <draw:path draw:style-name="gr600" draw:text-style-name="P138" svg:width="0.19cm" svg:height="0.084cm" svg:x="14.335cm" svg:y="27.096cm" svg:viewBox="0 0 191 85" svg:d="M0 0v72c70 10 131 13 191 13v-79c-65 0-162-3-191-6z">
            <text:p/>
          </draw:path>
          <draw:path draw:style-name="gr600" draw:text-style-name="P138" svg:width="0.371cm" svg:height="0.148cm" svg:x="13.871cm" svg:y="26.505cm" svg:viewBox="0 0 372 149" svg:d="M0 122v27c105-78 262-111 372-117v-32c-136 9-294 61-372 122z">
            <text:p/>
          </draw:path>
          <draw:path draw:style-name="gr600" draw:text-style-name="P138" svg:width="0.546cm" svg:height="0.284cm" svg:x="13.7cm" svg:y="27.017cm" svg:viewBox="0 0 547 285" svg:d="M0 0v49c150 135 396 210 547 236v-78c-139-15-387-69-547-207z">
            <text:p/>
          </draw:path>
          <draw:path draw:style-name="gr600" draw:text-style-name="P138" svg:width="0.421cm" svg:height="0.07cm" svg:x="14.252cm" svg:y="26.429cm" svg:viewBox="0 0 422 71" svg:d="M422 71v-44c-97-18-265-37-422-22v34c132-10 319 8 422 32z">
            <text:p/>
          </draw:path>
          <draw:path draw:style-name="gr600" draw:text-style-name="P138" svg:width="0.235cm" svg:height="0.101cm" svg:x="14.29cm" svg:y="27.227cm" svg:viewBox="0 0 236 102" svg:d="M0 0v80c67 13 177 20 236 22v-88c-35 1-191-8-236-14z">
            <text:p/>
          </draw:path>
          <draw:path draw:style-name="gr600" draw:text-style-name="P138" svg:width="0.464cm" svg:height="0.172cm" svg:x="13.737cm" svg:y="26.438cm" svg:viewBox="0 0 465 173" svg:d="M465 33v-33c-117 10-326 51-465 146v27c135-93 344-134 465-140z">
            <text:p/>
          </draw:path>
          <draw:path draw:style-name="gr600" draw:text-style-name="P138" svg:width="0.123cm" svg:height="0.412cm" svg:x="13.575cm" svg:y="26.61cm" svg:viewBox="0 0 124 413" svg:d="M124 27v-27c-64 48-220 209-39 413v-49c-41-45-138-190 39-337z">
            <text:p/>
          </draw:path>
          <draw:path draw:style-name="gr600" draw:text-style-name="P138" svg:width="0.526cm" svg:height="0.075cm" svg:x="14.215cm" svg:y="26.351cm" svg:viewBox="0 0 527 76" svg:d="M527 76v-44c-119-23-348-44-527-25v34c159-12 385 6 527 35z">
            <text:p/>
          </draw:path>
          <draw:path draw:style-name="gr600" draw:text-style-name="P138" svg:width="0.284cm" svg:height="0.114cm" svg:x="14.245cm" svg:y="27.363cm" svg:viewBox="0 0 285 115" svg:d="M0 0v84c89 17 200 28 285 31v-96c-102-2-191-7-285-19z">
            <text:p/>
          </draw:path>
          <draw:path draw:style-name="gr600" draw:text-style-name="P138" svg:width="0.685cm" svg:height="0.37cm" svg:x="13.507cm" svg:y="27.07cm" svg:viewBox="0 0 686 371" svg:d="M686 371v-81c-247-35-518-125-686-290v52c199 200 529 291 686 319z">
            <text:p/>
          </draw:path>
          <draw:path draw:style-name="gr600" draw:text-style-name="P138" svg:width="0.562cm" svg:height="0.199cm" svg:x="13.601cm" svg:y="26.363cm" svg:viewBox="0 0 563 200" svg:d="M0 173v27c165-106 390-151 563-166v-34c-165 15-409 71-563 173z">
            <text:p/>
          </draw:path>
          <draw:path draw:style-name="gr600" draw:text-style-name="P138" svg:width="0.176cm" svg:height="0.508cm" svg:x="13.386cm" svg:y="26.562cm" svg:viewBox="0 0 177 509" svg:d="M81 509v-54c-64-88-128-261 96-428v-27c-252 180-188 398-96 509z">
            <text:p/>
          </draw:path>
          <draw:path draw:style-name="gr600" draw:text-style-name="P138" svg:width="0.821cm" svg:height="0.499cm" svg:x="13.296cm" svg:y="27.103cm" svg:viewBox="0 0 822 500" svg:d="M0 0v60c189 245 580 389 822 440v-89c-255-43-643-168-822-411z">
            <text:p/>
          </draw:path>
          <draw:path draw:style-name="gr600" draw:text-style-name="P138" svg:width="0.647cm" svg:height="0.085cm" svg:x="14.163cm" svg:y="26.266cm" svg:viewBox="0 0 648 86" svg:d="M648 86v-46c-116-24-400-56-648-30v36c208-18 470 4 648 40z">
            <text:p/>
          </draw:path>
          <draw:path draw:style-name="gr600" draw:text-style-name="P138" svg:width="0.64cm" svg:height="0.226cm" svg:x="13.474cm" svg:y="26.281cm" svg:viewBox="0 0 641 227" svg:d="M641 34v-34c-216 22-485 97-641 200v27c196-121 458-176 641-193z">
            <text:p/>
          </draw:path>
          <draw:path draw:style-name="gr600" draw:text-style-name="P138" svg:width="0.358cm" svg:height="0.137cm" svg:x="14.169cm" svg:y="27.521cm" svg:viewBox="0 0 359 138" svg:d="M0 0v93c56 14 266 44 359 45v-106c-141-5-286-20-359-32z">
            <text:p/>
          </draw:path>
          <draw:path draw:style-name="gr600" draw:text-style-name="P138" svg:width="0.237cm" svg:height="0.59cm" svg:x="13.193cm" svg:y="26.509cm" svg:viewBox="0 0 238 591" svg:d="M238 28v-28c-64 41-364 267-179 591v-65c-116-239 60-414 179-498z">
            <text:p/>
          </draw:path>
        </draw:g>
        <draw:frame draw:style-name="gr601" draw:text-style-name="P140" svg:width="2.802cm" svg:height="1.382cm" draw:transform="rotate (-0.000698131700797933) translate (15.8838194444444cm 26.3330972222222cm)">
          <draw:text-box>
            <text:p text:style-name="P139"><text:span text:style-name="T52">Euroopa</text:span> <text:span text:style-name="T53">Parlament</text:span> </text:p>
          </draw:text-box>
        </draw:frame>
      </draw:g>
      <text:p text:style-name="P21">SPRING 2026 | EB 105.3 kommunikatsiooni peadirektoraat | EUROBAROMETER and SURVEYS UNIT</text:p>
      <text:p text:style-name="P22"/>
      <text:p text:style-name="P36">Euroopa Parlament </text:p>
      <text:p text:style-name="P38">EUROBAROMETER</text:p>
      <text:p text:style-name="P22"/>
      <text:p text:style-name="P22"/>
      <text:p text:style-name="P37">SPRING 2026 SURVEY</text:p>
      <text:p text:style-name="P22"/>
      <text:p text:style-name="P22"/>
      <text:p text:style-name="P22"/>
      <text:p text:style-name="P39">IMPRESSUM</text:p>
      <text:p text:style-name="P19">Aruande koostas Euroopa Parlamendile Verian Belgium.</text:p>
      <text:p text:style-name="P40"/>
      <text:p text:style-name="P20">KONTROLLIVAHENDID</text:p>
      <text:p text:style-name="P42">Dimitra TSOULOU MALAKOUDI, projektijuht</text:p>
      <text:p text:style-name="P42">Monika ALPOEGGER</text:p>
      <text:p text:style-name="P42">Bronisław BREMER</text:p>
      <text:p text:style-name="P42">Yasser EL KOURA</text:p>
      <text:p text:style-name="P42">Katarzyna ONISZK</text:p>
      <text:p text:style-name="P42">Olaf ZÜHLKE</text:p>
      <text:p text:style-name="P40"/>
      <text:p text:style-name="P20">Graafiline disain</text:p>
      <text:p text:style-name="P42">Gabija BUBNYTĖ </text:p>
      <text:p text:style-name="P40"/>
      <text:p text:style-name="P20">lingvistiline versioon</text:p>
      <text:p text:style-name="P19">Originaal: <text:s/>EN</text:p>
      <text:p text:style-name="P40"/>
      <text:p text:style-name="P20">EDITORi kohta</text:p>
      <text:p text:style-name="P19">Selle dokumendi avaldas Euroopa Parlamendi kommunikatsiooni peadirektoraadi (DG COMM) teavitustegevuse direktoraadi Eurobaromeetri ja uuringute üksus.</text:p>
      <text:p text:style-name="P19">Üksusega ühenduse võtmiseks kirjutage: DGCOMM-EBSU@europarl.europa.eu</text:p>
      <text:p text:style-name="P19">Käsikiri valmis 2026. aasta juunis</text:p>
      <text:p text:style-name="P19">Brüssel, © Euroopa Liit, 2026</text:p>
      <text:p text:style-name="P40"/>
      <text:p text:style-name="P20">LAHTIÜTLUS</text:p>
      <text:p text:style-name="P19">Käesolevas dokumendis väljendatud arvamuste eest vastutavad ainuisikuliselt autorid ja need ei väljenda tingimata Euroopa Parlamendi ametlikku seisukohta. </text:p>
      <text:p text:style-name="P19">Reprodutseerimine ja tõlkimine mitteärilistel eesmärkidel on lubatud tingimusel, et viidatakse allikale ning Euroopa Parlamenti teavitatakse sellest eelnevalt ja talle saadetakse koopia.</text:p>
      <text:p text:style-name="P17"/>
      <text:p text:style-name="P18"><draw:frame draw:style-name="fr1" draw:name="Image42" text:anchor-type="paragraph" svg:x="7.332cm" svg:y="0cm" svg:width="8.684cm" svg:height="2.217cm" draw:z-index="81"><draw:image xlink:href="Pictures/10000000000008A5000002A5C2F3B746F47CE0CF.png" xlink:type="simple" xlink:show="embed" xlink:actuate="onLoad" draw:mime-type="image/png"/></draw:frame><draw:frame text:anchor-type="paragraph" draw:z-index="82" draw:name="Forme86" draw:style-name="gr1" draw:text-style-name="P105" svg:width="4.608cm" svg:height="2.477cm" svg:x="1.191cm" svg:y="-0.425cm"><draw:image xlink:href="Pictures/10000001000001A20000010D054676CE5C0DECD7.png" xlink:type="simple" xlink:show="embed" xlink:actuate="onLoad" draw:mime-type="image/png"><text:p/></draw:image></draw:frame><text:span text:style-name="T40">Pierre Dieumegardi koostatud dokument </text:span><text:a xlink:type="simple" xlink:href="https://europokune.eu/" text:style-name="Internet_20_link" text:visited-style-name="Visited_20_Internet_20_Link"><text:span text:style-name="T40">projekti „Europokune</text:span></text:a><text:span text:style-name="T41">– Europe Together – and</text:span><text:span text:style-name="T40"> </text:span><text:a xlink:type="simple" xlink:href="https://e-d-e.org/" text:style-name="Internet_20_link" text:visited-style-name="Visited_20_Internet_20_Link"><text:span text:style-name="T40">Europe Democracy Esperanto“ jaoks.</text:span></text:a><text:span text:style-name="T40"> </text:span></text:p>
      <text:p text:style-name="P23"><text:span text:style-name="T19">Selle "esialgse" dokumendi </text:span><text:span text:style-name="T7">eesmärk</text:span><text:span text:style-name="T19"> on võimaldada</text:span> <text:span text:style-name="T19">rohkematel </text:span><text:span text:style-name="T19">inimestel Euroopa Liidus saada teadlikuks Euroopa Liidu koostatud dokumentidest (mida rahastatakse nende maksudest).</text:span></text:p>
      <text:p text:style-name="P23"><text:span text:style-name="T27">Kui</text:span><text:span text:style-name="T26"> tõlkeid ei ole,</text:span> <text:span text:style-name="T26">jäetakse </text:span><text:span text:style-name="T28">kodanikud</text:span><text:span text:style-name="T26"> arutelust välja.</text:span></text:p>
      <text:p text:style-name="P3"><text:span text:style-name="T29">See dokument „Eurobaromeeter“ oli olemas ainult inglise keeles pdf-failina.</text:span><text:span text:style-name="T40"> </text:span><text:span text:style-name="T30">Algsest failist</text:span><text:span text:style-name="T31"> </text:span><text:span text:style-name="T32">lõime</text:span><text:span text:style-name="T40"> </text:span><text:span text:style-name="T29">Libre Office'i</text:span><text:span text:style-name="T30"> tarkvara poolt koostatud odt-faili</text:span><text:span text:style-name="T29"> masintõlkeks</text:span><text:span text:style-name="T40"> </text:span><text:span text:style-name="T33">teistesse keeltesse. </text:span><text:span text:style-name="T34">Tulemused on</text:span><text:span text:style-name="T40"> </text:span><text:span text:style-name="T35">nüüd</text:span><text:span text:style-name="T40"> </text:span><text:a xlink:type="simple" xlink:href="https://europokune.eu/article58/eb050ep_parlprint2026" text:style-name="Internet_20_link" text:visited-style-name="Visited_20_Internet_20_Link"><text:span text:style-name="T29">kättesaadavad kõigis ametlikes</text:span><text:span text:style-name="T34"> keeltes.</text:span><text:span text:style-name="T29"> </text:span></text:a></text:p>
      <text:p text:style-name="P43"/>
      <text:p text:style-name="P44">On soovitav, et ELi administratsioon võtaks üle oluliste dokumentide tõlkimise. Olulised dokumendid ei ole mitte ainult seadused ja määrused, vaid ka <text:span text:style-name="T36">oluline teave, mida on vaja teadlike otsuste ühiseks tegemiseks.</text:span></text:p>
      <text:p text:style-name="P43">Meie ühise tuleviku ühiseks arutamiseks ja usaldusväärsete tõlgete võimaldamiseks oleks rahvusvaheline esperanto keel oma lihtsuse, regulaarsuse ja täpsuse tõttu väga kasulik.</text:p>
      <text:p text:style-name="P7">Võtke meiega ühendust:</text:p>
      <text:p text:style-name="P5"><text:a xlink:type="simple" xlink:href="https://europokune.eu/static6/kontaktu-nin" text:style-name="Internet_20_link" text:visited-style-name="Visited_20_Internet_20_Link"><text:span text:style-name="T40">Kontaktu nin-Ek ! Eŭropo kune!</text:span></text:a><text:span text:style-name="T8"> </text:span></text:p>
      <text:p text:style-name="P4"><text:a xlink:type="simple" xlink:href="https://e-d-e.org/-Kontakti-EDE" text:style-name="Internet_20_link" text:visited-style-name="Visited_20_Internet_20_Link"><text:span text:style-name="T8">https://e-d-e.org/-Kontakti-EDE</text:span></text:a></text:p>
      <text:p text:style-name="P41"/>
      <text:table-of-content text:style-name="Sect1" text:protected="true" text:name="Table des matières1">
        <text:table-of-content-source text:outline-level="10">
          <text:index-title-template text:style-name="Contents_20_Heading">Sisukord</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isukord</text:p>
          </text:index-title>
          <text:p text:style-name="P2"><text:a xlink:type="simple" xlink:href="#__RefHeading___Toc26708_3332985097" text:style-name="Index_20_Link" text:visited-style-name="Index_20_Link">10 võti TAKE-AWAY<text:tab/>4</text:a></text:p>
          <text:p text:style-name="P2"><text:a xlink:type="simple" xlink:href="#__RefHeading___Toc26516_3332985097" text:style-name="Index_20_Link" text:visited-style-name="Index_20_Link">KOKKUVÕTE<text:tab/>6</text:a></text:p>
          <text:p text:style-name="P2"><text:a xlink:type="simple" xlink:href="#__RefHeading___Toc26518_3332985097" text:style-name="Index_20_Link" text:visited-style-name="Index_20_Link">Metoodika<text:tab/>14</text:a></text:p>
          <text:p text:style-name="P2"><text:a xlink:type="simple" xlink:href="#__RefHeading___Toc26520_3332985097" text:style-name="Index_20_Link" text:visited-style-name="Index_20_Link">CONTEXT<text:tab/>16</text:a></text:p>
          <text:p text:style-name="P2"><text:a xlink:type="simple" xlink:href="#__RefHeading___Toc26522_3332985097" text:style-name="Index_20_Link" text:visited-style-name="Index_20_Link">1 jooksvad tunded ja tulevikuväljavaade<text:tab/>21</text:a></text:p>
          <text:p text:style-name="P1"><text:a xlink:type="simple" xlink:href="#__RefHeading___Toc26524_3332985097" text:style-name="Index_20_Link" text:visited-style-name="Index_20_Link">Emotsionaalne seisund<text:tab/>22</text:a></text:p>
          <text:p text:style-name="P1"><text:a xlink:type="simple" xlink:href="#__RefHeading___Toc318265_3078747257" text:style-name="Index_20_Link" text:visited-style-name="Index_20_Link">Tulevikuväljavaated<text:tab/>26</text:a></text:p>
          <text:p text:style-name="P1"><text:a xlink:type="simple" xlink:href="#__RefHeading___Toc316592_3078747257" text:style-name="Index_20_Link" text:visited-style-name="Index_20_Link">Maailma tulevikuväljavaated<text:tab/>27</text:a></text:p>
          <text:p text:style-name="P1"><text:a xlink:type="simple" xlink:href="#__RefHeading___Toc316594_3078747257" text:style-name="Index_20_Link" text:visited-style-name="Index_20_Link">Euroopa Liidu tulevikuväljavaated<text:tab/>31</text:a></text:p>
          <text:p text:style-name="P1"><text:a xlink:type="simple" xlink:href="#__RefHeading___Toc316596_3078747257" text:style-name="Index_20_Link" text:visited-style-name="Index_20_Link">Riigi tulevikuväljavaated<text:tab/>37</text:a></text:p>
          <text:p text:style-name="P1"><text:a xlink:type="simple" xlink:href="#__RefHeading___Toc316598_3078747257" text:style-name="Index_20_Link" text:visited-style-name="Index_20_Link">Enda ja perekonna tulevikuväljavaated<text:tab/>41</text:a></text:p>
          <text:p text:style-name="P2"><text:a xlink:type="simple" xlink:href="#__RefHeading___Toc316600_3078747257" text:style-name="Index_20_Link" text:visited-style-name="Index_20_Link">2 FACING GLOBAL väljakutsed<text:tab/>45</text:a></text:p>
          <text:p text:style-name="P1"><text:a xlink:type="simple" xlink:href="#__RefHeading___Toc316602_3078747257" text:style-name="Index_20_Link" text:visited-style-name="Index_20_Link">EL kui stabiilsuse koht<text:tab/>46</text:a></text:p>
          <text:p text:style-name="P1"><text:a xlink:type="simple" xlink:href="#__RefHeading___Toc208808_2638692854" text:style-name="Index_20_Link" text:visited-style-name="Index_20_Link">ELi roll ELi kodanike kaitsmisel<text:tab/>53</text:a></text:p>
          <text:p text:style-name="P1"><text:a xlink:type="simple" xlink:href="#__RefHeading___Toc316606_3078747257" text:style-name="Index_20_Link" text:visited-style-name="Index_20_Link">Üleilmsete probleemide lahendamise viisid<text:tab/>58</text:a></text:p>
          <text:p text:style-name="P1"><text:a xlink:type="simple" xlink:href="#__RefHeading___Toc316608_3078747257" text:style-name="Index_20_Link" text:visited-style-name="Index_20_Link">Valdkonnad, millele EL peaks keskenduma, et tugevdada oma positsiooni maailmas<text:tab/>66</text:a></text:p>
          <text:p text:style-name="P2"><text:a xlink:type="simple" xlink:href="#__RefHeading___Toc316610_3078747257" text:style-name="Index_20_Link" text:visited-style-name="Index_20_Link">3 Elu kvaliteet<text:tab/>72</text:a></text:p>
          <text:p text:style-name="P1"><text:a xlink:type="simple" xlink:href="#__RefHeading___Toc316612_3078747257" text:style-name="Index_20_Link" text:visited-style-name="Index_20_Link">Rahulolu elukvaliteediga<text:tab/>73</text:a></text:p>
          <text:p text:style-name="P1"><text:a xlink:type="simple" xlink:href="#__RefHeading___Toc316614_3078747257" text:style-name="Index_20_Link" text:visited-style-name="Index_20_Link">Elukvaliteedi areng<text:tab/>77</text:a></text:p>
          <text:p text:style-name="P1"><text:a xlink:type="simple" xlink:href="#__RefHeading___Toc316616_3078747257" text:style-name="Index_20_Link" text:visited-style-name="Index_20_Link">Elatustaseme areng<text:tab/>82</text:a></text:p>
          <text:p text:style-name="P1"><text:a xlink:type="simple" xlink:href="#__RefHeading___Toc208810_2638692854" text:style-name="Index_20_Link" text:visited-style-name="Index_20_Link">Elukvaliteedi komponendid<text:tab/>88</text:a></text:p>
          <text:p text:style-name="P1"><text:a xlink:type="simple" xlink:href="#__RefHeading___Toc316620_3078747257" text:style-name="Index_20_Link" text:visited-style-name="Index_20_Link">Elukvaliteedi parandamine<text:tab/>95</text:a></text:p>
          <text:p text:style-name="P1"><text:a xlink:type="simple" xlink:href="#__RefHeading___Toc208812_2638692854" text:style-name="Index_20_Link" text:visited-style-name="Index_20_Link">Elukvaliteet ELis ja teistes riikides<text:tab/>101</text:a></text:p>
          <text:p text:style-name="P2"><text:a xlink:type="simple" xlink:href="#__RefHeading___Toc316624_3078747257" text:style-name="Index_20_Link" text:visited-style-name="Index_20_Link">4 KODANIKU PRIORIITID EUROOPA PARLAMENDILE<text:tab/>108</text:a></text:p>
          <text:p text:style-name="P1"><text:a xlink:type="simple" xlink:href="#__RefHeading___Toc316626_3078747257" text:style-name="Index_20_Link" text:visited-style-name="Index_20_Link">Kodanike prioriteedid Euroopa Parlamendis<text:tab/>109</text:a></text:p>
          <text:p text:style-name="P1"><text:a xlink:type="simple" xlink:href="#__RefHeading___Toc316628_3078747257" text:style-name="Index_20_Link" text:visited-style-name="Index_20_Link">Väärtused, mida Euroopa Parlament peaks esmajärjekorras kaitsma<text:tab/>115</text:a></text:p>
          <text:p text:style-name="P1"><text:a xlink:type="simple" xlink:href="#__RefHeading___Toc316630_3078747257" text:style-name="Index_20_Link" text:visited-style-name="Index_20_Link">Rahulolu demokraatiaga<text:tab/>120</text:a></text:p>
          <text:p text:style-name="P2"><text:a xlink:type="simple" xlink:href="#__RefHeading___Toc316632_3078747257" text:style-name="Index_20_Link" text:visited-style-name="Index_20_Link">5 CITIZENS’ ATTITUDES TOWARDS THE EU AND THE EUROPEAN PARLAMEND<text:tab/>127</text:a></text:p>
          <text:p text:style-name="P1"><text:a xlink:type="simple" xlink:href="#__RefHeading___Toc208814_2638692854" text:style-name="Index_20_Link" text:visited-style-name="Index_20_Link">Teadlikkus Euroopa Parlamendist<text:tab/>128</text:a></text:p>
          <text:p text:style-name="P1"><text:a xlink:type="simple" xlink:href="#__RefHeading___Toc208816_2638692854" text:style-name="Index_20_Link" text:visited-style-name="Index_20_Link">Euroopa Parlamendi pilt<text:tab/>133</text:a></text:p>
          <text:p text:style-name="P1"><text:a xlink:type="simple" xlink:href="#__RefHeading___Toc208818_2638692854" text:style-name="Index_20_Link" text:visited-style-name="Index_20_Link">Euroopa Parlamendi roll<text:tab/>138</text:a></text:p>
          <text:p text:style-name="P1"><text:a xlink:type="simple" xlink:href="#__RefHeading___Toc208820_2638692854" text:style-name="Index_20_Link" text:visited-style-name="Index_20_Link">Euroopa Liidu pilt<text:tab/>143</text:a></text:p>
          <text:p text:style-name="P1"><text:a xlink:type="simple" xlink:href="#__RefHeading___Toc316642_3078747257" text:style-name="Index_20_Link" text:visited-style-name="Index_20_Link">Euroopa Liidu liikmesus<text:tab/>148</text:a></text:p>
          <text:p text:style-name="P1"><text:a xlink:type="simple" xlink:href="#__RefHeading___Toc208822_2638692854" text:style-name="Index_20_Link" text:visited-style-name="Index_20_Link">ELi liikmesuse peamised eelised<text:tab/>153</text:a></text:p>
          <text:p text:style-name="P2"><text:a xlink:type="simple" xlink:href="#__RefHeading___Toc316646_3078747257" text:style-name="Index_20_Link" text:visited-style-name="Index_20_Link">JÄRELDUS<text:tab/>158</text:a></text:p>
          <text:p text:style-name="P2"><text:a xlink:type="simple" xlink:href="#__RefHeading___Toc208824_2638692854" text:style-name="Index_20_Link" text:visited-style-name="Index_20_Link">Märkused<text:tab/>160</text:a></text:p>
          <text:p text:style-name="P2"><text:a xlink:type="simple" xlink:href="#__RefHeading___Toc316648_3078747257" text:style-name="Index_20_Link" text:visited-style-name="Index_20_Link">TEHNILISED spetsifikatsioonid<text:tab/>161</text:a></text:p>
          <text:p text:style-name="P1"><text:a xlink:type="simple" xlink:href="#__RefHeading___Toc316650_3078747257" text:style-name="Index_20_Link" text:visited-style-name="Index_20_Link">Intervjuu režiim riikide kaupa<text:tab/>164</text:a></text:p>
          <text:p text:style-name="P1"><text:a xlink:type="simple" xlink:href="#__RefHeading___Toc316652_3078747257" text:style-name="Index_20_Link" text:visited-style-name="Index_20_Link">Ravivastuse määrad<text:tab/>166</text:a></text:p>
          <text:p text:style-name="P1"><text:a xlink:type="simple" xlink:href="#__RefHeading___Toc316654_3078747257" text:style-name="Index_20_Link" text:visited-style-name="Index_20_Link">Veamäärad<text:tab/>168</text:a></text:p>
        </text:index-body>
      </text:table-of-content>
      <text:p text:style-name="P24"/>
      <text:h text:style-name="P14" text:outline-level="1"><text:bookmark-start text:name="__RefHeading___Toc26708_3332985097"/>10 võti TAKE-AWAY<text:bookmark-end text:name="__RefHeading___Toc26708_3332985097"/></text:h>
      <text:p text:style-name="P24"/>
      <text:p text:style-name="P45">EL kui varjupaik</text:p>
      <text:p text:style-name="P24">Rahutus maailmas arvab 75 % eurooplastest, et EL on stabiilsuse koht – see on alates 2025. aasta oktoobrist kuni novembrini kasvanud 8 protsendipunkti võrra ja on viimasel kümnendil registreeritud osakaalu poolest teisel kohal. </text:p>
      <text:p text:style-name="P24"/>
      <text:p text:style-name="P45">Maailm ei liigu õiges suunas</text:p>
      <text:p text:style-name="P24">Enamik eurooplasi on maailma tuleviku suhtes pessimistlikud (58% vs. 38% optimismi suhtes). Pessimism on alates 2025. aasta sügisest suurenenud 6 punkti võrra.</text:p>
      <text:p text:style-name="P24"/>
      <text:p text:style-name="P45">Inimesed tunnevad end ebakindlalt, kuid ei kaota lootust</text:p>
      <text:p text:style-name="P24">Eurooplaste seas on kõige levinum emotsioon ebakindlus (44%), millele järgneb lootus (43%) ja usaldus kolmanda koha vastu (33%). Nooremate vastajate seas on suurem lootus ja usaldus.</text:p>
      <text:p text:style-name="P24"/>
      <text:p text:style-name="P45">Turvalisem Euroopa Liidus</text:p>
      <text:p text:style-name="P24">74% eurooplastest peab ELi liikmesust kasulikuks, saavutades kõigi aegade kõrgeima taseme. ELi panust rahu kaitsmisse ja julgeoleku tugevdamisse nähakse liikmesuse peamise ja kasvava kasuna (40 %, +3 protsendipunkti alates 2025. aasta kevadest).</text:p>
      <text:p text:style-name="P24"/>
      <text:p text:style-name="P45">Usaldusväärne ja ambitsioonikas EL</text:p>
      <text:p text:style-name="P24">Valdav enamus eurooplasi sooviks, et ELi liikmesriigid oleksid praeguses olukorras ühtsemad, ning ütleks, et EL peaks edendama rahvusvahelise õiguse austamist kõigis riikides (mõlemas 90%). Lisaks soovib 73%, et tal oleks rohkem vahendeid üleilmsete probleemidega toimetulekuks. </text:p>
      <text:p text:style-name="P24"/>
      <text:p text:style-name="P45">Geopoliitilise sõltumatuse suunas </text:p>
      <text:p text:style-name="P24">Et tugevdada oma positsiooni sõnas, leiavad kodanikud, et EL peaks keskenduma kaitsele ja julgeolekule (39%) ning energiasõltumatusele (35%). Viimane on alates 2025. aasta sügisest kogunud 6 punkti.</text:p>
      <text:p text:style-name="P24"/>
      <text:p text:style-name="P45">Eurooplased on oma elukvaliteediga rahul</text:p>
      <text:p text:style-name="P24"><text:soft-page-break/>83% eurooplastest on oma elukvaliteediga rahul. Kuid see näitaja langeb 69%-ni nende seas, kellel on aeg-ajalt raskusi arvete tasumisega, ja vaid 40%-ni nende seas, kellel on selliseid raskusi enamasti.</text:p>
      <text:p text:style-name="P24"/>
      <text:p text:style-name="P45">Elukvaliteet: tervise- <text:span text:style-name="T4">ja</text:span> finantsolukord</text:p>
      <text:p text:style-name="P24">Hea elukvaliteedi peamisteks komponentideks peetakse füüsilist ja vaimset tervist (51%) ning finantsolukorda (49%). Vastajate sõnul oleks nende valdkondade edasisel parandamisel suurim mõju.</text:p>
      <text:p text:style-name="P24"/>
      <text:p text:style-name="P45">Elukallidus jääb peamiseks prioriteediks</text:p>
      <text:p text:style-name="P24">Uuringu tulemused rõhutavad inflatsiooni, tõusvate hindade ja elukalliduse kasvavat probleemi: peaaegu pooled (47%) eurooplastest soovivad, et Euroopa Parlament käsitleks seda prioriteedina. See mure on alates 2025. aasta sügisest, mil see oli juba esikohal, tõusnud 6 punkti.</text:p>
      <text:p text:style-name="P24"/>
      <text:p text:style-name="P45">Pidev toetus ELile</text:p>
      <text:p text:style-name="P24">Pooltel (50 %, +1 protsendipunkt) kodanikest on EList positiivne kuvand, 33 %-l (–1 protsendipunkti) neutraalne kuvand ja 17 %-l (=) negatiivne kuvand. Mis puudutab Euroopa Parlamenti, siis 60 % (+1 protsendipunkti) soovib, et parlamendil oleks olulisem roll.</text:p>
      <text:p text:style-name="P24"/>
      <text:h text:style-name="P14" text:outline-level="1"><text:bookmark-start text:name="__RefHeading___Toc26516_3332985097"/>KOKKUVÕTE<text:bookmark-end text:name="__RefHeading___Toc26516_3332985097"/></text:h>
      <text:p text:style-name="P24"/>
      <text:p text:style-name="P6">KOKKUVÕTE</text:p>
      <text:p text:style-name="P24"/>
      <text:p text:style-name="P24">Eurooplased peavad Euroopa Liitu stabiilseks kohaks rahutus maailmas. Nad hindavad selle rahulikku, kaitsvat ja koostööalti olemust ning tunnustavad selle võimaldatavat elukvaliteeti. Majanduslikud probleemid, eelkõige seoses elukallidusega, on viimastel aastatel siiski suurenenud ning kodanike üldine meeleolu kõigub ebakindluse ja lootuse vahel. Kuigi paljud suundumused ilmnesid juba varasemates uuringutes, kajastavad mõned näitajad eurooplaste vahetut reaktsiooni hiljutistele häiretele ülemaailmses poliitilises ja majanduskliimas. Need on mõned peamised järeldused 2026. aasta kevadisest Eurobaromeetri uuringust, mis korraldati 2026. aasta aprillis ja mais 26 421 ELi kodaniku seas kõigis liikmesriikides.</text:p>
      <text:p text:style-name="P24"/>
      <text:p text:style-name="P46">Euroopa Liit: Turvaline varjupaik kodanikele</text:p>
      <text:p text:style-name="P24">„Euroopa Liit on rahutu maailma stabiilsuse paik“ – 75 % ELi kodanikest nõustub selle avaldusega, mis on kaheksa protsendipunkti rohkem kui 2025. aasta sügisel. ELi näitaja nii järsk tõus vaid kuue kuu jooksul on haruldane, kuid vastused täiendavatele küsitlusküsimustele näitavad, et EL on maailmaga võrreldes soodsas valguses.</text:p>
      <text:p text:style-name="P24"><draw:g text:anchor-type="paragraph" draw:z-index="1" draw:name="Forme2" draw:style-name="gr9"><draw:frame draw:style-name="gr591" draw:text-style-name="P106" svg:width="5.728cm" svg:height="7.497cm" svg:x="7.355cm" svg:y="2.452cm"><draw:image xlink:href="Pictures/1000000000000247000002FB4BA4D7F7F2F4406C.png" xlink:type="simple" xlink:show="embed" xlink:actuate="onLoad" draw:mime-type="image/png"><text:p/></draw:image></draw:frame><draw:frame draw:style-name="gr592" draw:text-style-name="P109" svg:width="2.5cm" svg:height="0.902cm" svg:x="11.956cm" svg:y="8.752cm"><draw:text-box><text:p text:style-name="P107"><text:span text:style-name="T42">Kokku „Nõustun“</text:span></text:p></draw:text-box></draw:frame><draw:frame draw:style-name="gr592" draw:text-style-name="P109" svg:width="2.504cm" svg:height="0.902cm" svg:x="11.956cm" svg:y="9.082cm"><draw:text-box><text:p text:style-name="P107"><text:span text:style-name="T42">Kokku „Ei nõustu“</text:span></text:p></draw:text-box></draw:frame><draw:frame draw:style-name="gr592" draw:text-style-name="P109" svg:width="1.975cm" svg:height="0.578cm" svg:x="11.98cm" svg:y="9.382cm"><draw:text-box><text:p text:style-name="P107"><text:span text:style-name="T42">Ei tea</text:span></text:p></draw:text-box></draw:frame><draw:g draw:style-name="gr4"><draw:frame draw:style-name="gr593" draw:text-style-name="P109" svg:width="5.084cm" svg:height="2.2cm" svg:x="3.256cm" svg:y="8.41cm"><draw:text-box><text:p text:style-name="P107"><text:span text:style-name="T42">Kokku „Nõustun“</text:span></text:p><text:p text:style-name="P107"><text:span text:style-name="T42">Kokku „Ei nõustu“</text:span></text:p><text:p text:style-name="P107"><text:span text:style-name="T42">Ei tea</text:span></text:p><text:p text:style-name="P107"><text:span text:style-name="T42">▲▼</text:span><text:span text:style-name="T42">(aprill/mai 2026 - oktoober/november 2025) </text:span></text:p><text:p text:style-name="P107"><text:span text:style-name="T42">aprill/mai 2026</text:span></text:p></draw:text-box></draw:frame><draw:frame draw:style-name="gr594" draw:text-style-name="P109" svg:width="1.1cm" svg:height="1.551cm" svg:x="8.056cm" svg:y="8.551cm"><draw:text-box><text:p text:style-name="P107"><text:span text:style-name="T42">▲</text:span> <text:span text:style-name="T42">8 </text:span></text:p><text:p text:style-name="P107"><text:span text:style-name="T42">▼</text:span> <text:span text:style-name="T42">8 </text:span></text:p><text:p text:style-name="P107"><text:span text:style-name="T42">= </text:span></text:p></draw:text-box></draw:frame></draw:g><draw:frame draw:style-name="gr595" draw:text-style-name="P134" svg:width="14.955cm" svg:height="1.592cm" svg:x="0cm" svg:y="0.305cm"><draw:text-box><text:p text:style-name="P107"><text:span text:style-name="T51">QASD Palun öelge mulle, kas nõustute täielikult, kaldute nõustuma, kaldute mitte nõustuma või ei nõustu täielikult järgmise väitega: Euroopa Liit on rahutu maailma stabiilsuse paik (EL 27) (%)</text:span></text:p></draw:text-box></draw:frame></draw:g></text:p>
      <text:p text:style-name="P25"/>
      <text:p text:style-name="P24"/>
      <text:p text:style-name="P24"/>
      <text:p text:style-name="P26">Kui eurooplastelt küsitakse nende tulevikuväljavaadete kohta, ilmneb selge kontrast selle vahel, kuidas nad suhtuvad oma isiklikku olukorda, oma riigi ja ELi olukorda ning maailma olukorda üldiselt. 76 % vastanutest (alates 2025. aasta novembrist muutusi ei ole) on optimistlikud enda ja oma perekonna tuleviku suhtes, 58 % (+1 protsendipunkt) on optimistlikud oma riigi tuleviku suhtes ja 59 % (+2 protsendipunkti) on optimistlikud ELi tuleviku suhtes. Seevastu vaid 38 % on maailma tuleviku suhtes optimistlikud, mis tähendab kuuepunktilist langust.</text:p>
      <text:p text:style-name="P24">Teine küsitluse küsimus osutab samas suunas: 76 % (–1 protsendipunkti) kodanikest ütleb, et asjad liiguvad nende isiklikus elus õiges suunas, 34 % (–1 protsendipunkti) ütleb sama oma riigi kohta ja 39 % (+1 protsendipunkti) ELi kohta – stabiilsed tulemused alates 2025. aasta sügisest. Kuid ainult 14% ütleb, et USAs lähevad asjad õiges suunas, mis on kaheksa protsendipunkti suurune langus. Seevastu 76% ütleb, et USAs lähevad asjad vales suunas, tõus 11 punkti ja suurim muutus mis tahes trendi näitaja selles uuringus. </text:p>
      <text:p text:style-name="P24">Hiljutiste geopoliitiliste sündmuste mõju on ilmne kõigis uuringutulemustes, kuna mitmed suundumusi kajastavad näitajad näitavad, et Euroopa Liidu rahulikku olemust, kaitsvat rolli ja koostööl põhinevat lähenemisviisi hinnatakse üha enam. 74 % (+1 protsendipunkti) vastanutest ütles, et nende riik on ELi liikmeks olemisest kasu saanud, mis on selle küsimuse puhul 2025. aastal registreeritud suurim väärtus pärast seda, kui seda esimest korda neli aastakümmet tagasi küsiti. Kodanike arvates on peamised eelised ELi panus rahu kaitsmisse ja julgeoleku tugevdamisse (40 %, +3 protsendipunkti) ning parem koostöö oma riigi ja teiste ELi liikmesriikide vahel (34 %, -2 protsendipunkti).</text:p>
      <text:p text:style-name="P24"><draw:g text:anchor-type="paragraph" draw:z-index="2" draw:name="Forme3" draw:style-name="gr9"><draw:frame draw:style-name="gr581" draw:text-style-name="P106" svg:width="16.901cm" svg:height="3.922cm" svg:x="0.027cm" svg:y="2.575cm"><draw:image xlink:href="Pictures/10000000000006E70000019A7BF92B84D87E5370.png" xlink:type="simple" xlink:show="embed" xlink:actuate="onLoad" draw:mime-type="image/png"><text:p/></draw:image></draw:frame><draw:frame draw:style-name="gr582" draw:text-style-name="P106" svg:width="6.954cm" svg:height="0.539cm" svg:x="3.473cm" svg:y="7.384cm"><draw:image xlink:href="Pictures/10000000000002040000002883F0DEB6A051F905.png" xlink:type="simple" xlink:show="embed" xlink:actuate="onLoad" draw:mime-type="image/png"><text:p/></draw:image></draw:frame><draw:frame draw:style-name="gr583" draw:text-style-name="P109" svg:width="14.824cm" svg:height="0.902cm" svg:x="0.002cm" svg:y="0.395cm"><draw:text-box><text:p text:style-name="P107"><text:span text:style-name="T42">QA4 Kas te kõike arvesse võttes ütleksite, et (MEIE RIIGIS) on ELi liikmeks olemisest kokkuvõttes kasu saanud või mitte? (% – EL)</text:span></text:p></draw:text-box></draw:frame><draw:frame draw:style-name="gr584" draw:text-style-name="P109" svg:width="5.871cm" svg:height="0.902cm" svg:x="0.125cm" svg:y="1.383cm"><draw:text-box><text:p text:style-name="P107"><text:span text:style-name="T42">Allikas: Euroopa Parlamendi Eurobaromeetri uuringud</text:span></text:p></draw:text-box></draw:frame><draw:frame draw:style-name="gr585" draw:text-style-name="P115" svg:width="2.2cm" svg:height="0.6cm" draw:transform="rotate (1.5707963267949) translate (1.127125cm 8.78240277777778cm)"><draw:text-box><text:p text:style-name="P110"><text:span text:style-name="T42">juuni 2013</text:span></text:p></draw:text-box></draw:frame><draw:frame draw:style-name="gr586" draw:text-style-name="P115" svg:width="1.701cm" svg:height="1.551cm" draw:transform="rotate (1.5707963267949) translate (16.1272361111111cm 8.38376388888889cm)"><draw:text-box><text:p text:style-name="P110"><text:span text:style-name="T42">aprill 2026. aasta mai</text:span></text:p></draw:text-box></draw:frame><draw:frame draw:style-name="gr587" draw:text-style-name="P108" svg:width="1.8cm" svg:height="0.902cm" svg:x="2.826cm" svg:y="7.983cm"><draw:text-box><text:p text:style-name="P107"><text:span text:style-name="T42">Kasu saanud</text:span></text:p></draw:text-box></draw:frame><draw:frame draw:style-name="gr588" draw:text-style-name="P108" svg:width="2.2cm" svg:height="0.902cm" svg:x="4.826cm" svg:y="7.983cm"><draw:text-box><text:p text:style-name="P107"><text:span text:style-name="T42">Ei saanud kasu</text:span></text:p></draw:text-box></draw:frame><draw:frame draw:style-name="gr589" draw:text-style-name="P108" svg:width="2.102cm" svg:height="0.902cm" svg:x="7.026cm" svg:y="7.983cm"><draw:text-box><text:p text:style-name="P107"><text:span text:style-name="T42">Ei oska öelda</text:span></text:p></draw:text-box></draw:frame><draw:frame draw:style-name="gr590" draw:text-style-name="P109" svg:width="5.871cm" svg:height="0.902cm" svg:x="0.256cm" svg:y="8.613cm"><draw:text-box><text:p text:style-name="P107"><text:span text:style-name="T42">Allikas: Euroopa Parlamendi Eurobaromeetri uuringud</text:span></text:p></draw:text-box></draw:frame></draw:g></text:p>
      <text:p text:style-name="P24"/>
      <text:p text:style-name="P26">Lisaks usub 68 % (+2 protsendipunkti) eurooplastest, et ELi roll kodanike kaitsmisel ülemaailmsete kriiside ja julgeolekuriskide eest peaks muutuma olulisemaks. Suur enamus (90 %, +1 protsendipunkti) ütleb ka, et ELi liikmesriigid peaksid olema praeguste üleilmsete probleemide lahendamisel ühtsemad, ja 73 % (=) leiab, et EL vajab selle saavutamiseks rohkem vahendeid, samas kui 90 % nõustub, et EL peaks edendama rahvusvahelise õiguse järgimist kõigis riikides.</text:p>
      <text:p text:style-name="P24">Kodanike sõnul peaks EL oma positsiooni tugevdamiseks maailmas seadma esikohale kaitse ja julgeoleku (39%, -1 protsendipunkti), millele järgnevad energiasõltumatus, ressursid ja taristu (35%, +6 protsendipunkti). Rahu (51%, -1 protsendipunkti) ja demokraatia (32%, -3 protsendipunkti) jäävad põhiväärtusteks, mida kodanikud soovivad, et Euroopa Parlament kaitseks esmajärjekorras.</text:p>
      <text:p text:style-name="P24"><draw:g text:anchor-type="paragraph" draw:z-index="3" draw:name="Forme4" draw:style-name="gr9"><draw:frame draw:style-name="gr559" draw:text-style-name="P106" svg:width="8.261cm" svg:height="16.691cm" svg:x="7.045cm" svg:y="1.239cm"><draw:image xlink:href="Pictures/100000000000029F000004EA0771BFC7B715AE1F.png" xlink:type="simple" xlink:show="embed" xlink:actuate="onLoad" draw:mime-type="image/png"><text:p/></draw:image></draw:frame><draw:frame draw:style-name="gr560" draw:text-style-name="P121" svg:width="4.597cm" svg:height="0.578cm" svg:x="2.272cm" svg:y="1.47cm"><draw:text-box><text:p text:style-name="P110"><text:span text:style-name="T42">Kaitse ja julgeolek</text:span></text:p></draw:text-box></draw:frame><draw:frame draw:style-name="gr561" draw:text-style-name="P121" svg:width="6.002cm" svg:height="0.902cm" svg:x="1.095cm" svg:y="2.269cm"><draw:text-box><text:p text:style-name="P110"><text:span text:style-name="T42">Energiasõltumatus, ressursid ja taristud</text:span></text:p></draw:text-box></draw:frame><draw:frame draw:style-name="gr562" draw:text-style-name="P121" svg:width="4.691cm" svg:height="0.902cm" svg:x="2.44cm" svg:y="3.272cm"><draw:text-box><text:p text:style-name="P110"><text:span text:style-name="T42">Konkurentsivõime, majandus ja tööstus</text:span></text:p></draw:text-box></draw:frame><draw:frame draw:style-name="gr563" draw:text-style-name="P121" svg:width="3.521cm" svg:height="0.902cm" svg:x="3.54cm" svg:y="4.184cm"><draw:text-box><text:p text:style-name="P110"><text:span text:style-name="T42">Toiduga kindlustatus ja põllumajandus</text:span></text:p></draw:text-box></draw:frame><draw:frame draw:style-name="gr564" draw:text-style-name="P121" svg:width="6.905cm" svg:height="0.902cm" svg:x="0.24cm" svg:y="5.16cm"><draw:text-box><text:p text:style-name="P110"><text:span text:style-name="T42">ELi väärtused, sealhulgas demokraatia ja inimõiguste kaitse</text:span></text:p></draw:text-box></draw:frame><draw:frame draw:style-name="gr565" draw:text-style-name="P121" svg:width="4.058cm" svg:height="0.578cm" svg:x="3.034cm" svg:y="6.072cm"><draw:text-box><text:p text:style-name="P110"><text:span text:style-name="T42">Haridus ja teadustegevus</text:span></text:p></draw:text-box></draw:frame><draw:frame draw:style-name="gr566" draw:text-style-name="P121" svg:width="6.263cm" svg:height="0.578cm" svg:x="0.919cm" svg:y="6.985cm"><draw:text-box><text:p text:style-name="P110"><text:span text:style-name="T42">Välissuhted ja diplomaatia</text:span></text:p></draw:text-box></draw:frame><draw:frame draw:style-name="gr567" draw:text-style-name="P121" svg:width="6.095cm" svg:height="0.902cm" svg:x="1.002cm" svg:y="7.924cm"><draw:text-box><text:p text:style-name="P110"><text:span text:style-name="T42">Demograafia, ränne ja rahvastiku vananemine</text:span></text:p></draw:text-box></draw:frame><draw:frame draw:style-name="gr568" draw:text-style-name="P121" svg:width="6cm" svg:height="0.902cm" svg:x="1.256cm" svg:y="8.809cm"><draw:text-box><text:p text:style-name="P110"><text:span text:style-name="T42">Kliimameetmed ja heitkoguste vähendamine</text:span></text:p></draw:text-box></draw:frame><draw:frame draw:style-name="gr569" draw:text-style-name="P121" svg:width="5.418cm" svg:height="0.578cm" svg:x="1.679cm" svg:y="9.721cm"><draw:text-box><text:p text:style-name="P110"><text:span text:style-name="T42">Rahvusvaheline kaubandus</text:span></text:p></draw:text-box></draw:frame><draw:frame draw:style-name="gr570" draw:text-style-name="P121" svg:width="5.248cm" svg:height="1.227cm" svg:x="1.933cm" svg:y="10.541cm"><draw:text-box><text:p text:style-name="P110"><text:span text:style-name="T42">Tehnoloogia ja innovatsioon, sealhulgas tehisintellekt</text:span></text:p><text:p text:style-name="P110"><text:span text:style-name="T42">Luureandmed (Al)</text:span></text:p></draw:text-box></draw:frame><draw:frame draw:style-name="gr571" draw:text-style-name="P121" svg:width="5.763cm" svg:height="0.902cm" svg:x="1.256cm" svg:y="11.665cm"><draw:text-box><text:p text:style-name="P110"><text:span text:style-name="T42">ELi laienemine ja naabrussuhted</text:span></text:p></draw:text-box></draw:frame><draw:frame draw:style-name="gr572" draw:text-style-name="P121" svg:width="2.229cm" svg:height="0.578cm" svg:x="4.726cm" svg:y="12.547cm"><draw:text-box><text:p text:style-name="P110"><text:span text:style-name="T42">Euro</text:span></text:p></draw:text-box></draw:frame><draw:frame draw:style-name="gr573" draw:text-style-name="P121" svg:width="1.779cm" svg:height="0.578cm" svg:x="5.318cm" svg:y="13.369cm"><draw:text-box><text:p text:style-name="P110"><text:span text:style-name="T42">Kultuur</text:span></text:p></draw:text-box></draw:frame><draw:frame draw:style-name="gr574" draw:text-style-name="P121" svg:width="3.895cm" svg:height="0.578cm" svg:x="3.286cm" svg:y="14.309cm"><draw:text-box><text:p text:style-name="P110"><text:span text:style-name="T42">Muud (SPONTANEOUS)</text:span></text:p></draw:text-box></draw:frame><draw:frame draw:style-name="gr575" draw:text-style-name="P121" svg:width="3.876cm" svg:height="0.902cm" svg:x="3.202cm" svg:y="15.221cm"><draw:text-box><text:p text:style-name="P110"><text:span text:style-name="T42">Puuduvad (SPONTANEOUS)</text:span></text:p></draw:text-box></draw:frame><draw:frame draw:style-name="gr576" draw:text-style-name="P121" svg:width="2.879cm" svg:height="0.578cm" svg:x="4.302cm" svg:y="16.196cm"><draw:text-box><text:p text:style-name="P110"><text:span text:style-name="T42">Ei tea</text:span></text:p></draw:text-box></draw:frame><draw:frame draw:style-name="gr577" draw:text-style-name="P106" svg:width="3.181cm" svg:height="0.361cm" svg:x="11.345cm" svg:y="14.773cm"><draw:image xlink:href="Pictures/100000000000008E0000000F542433C1C3217FBE.png" xlink:type="simple" xlink:show="embed" xlink:actuate="onLoad" draw:mime-type="image/png"><text:p/></draw:image></draw:frame><draw:frame draw:style-name="gr578" draw:text-style-name="P109" svg:width="2.287cm" svg:height="0.902cm" svg:x="10.668cm" svg:y="15.161cm"><draw:text-box><text:p text:style-name="P107"><text:span text:style-name="T42">aprill/mai 2026</text:span></text:p></draw:text-box></draw:frame><draw:frame draw:style-name="gr579" draw:text-style-name="P109" svg:width="2.581cm" svg:height="0.902cm" svg:x="13.168cm" svg:y="15.225cm"><draw:text-box><text:p text:style-name="P107"><text:span text:style-name="T43">Δ</text:span><text:span text:style-name="T42"> november 2025 </text:span></text:p></draw:text-box></draw:frame><draw:frame draw:style-name="gr580" draw:text-style-name="P133" svg:width="15.638cm" svg:height="1.064cm" svg:x="0.489cm" svg:y="0.011cm"><draw:text-box><text:p text:style-name="P107"><text:span text:style-name="T50">QA11ab Mõeldes tulevikule, millistele järgmistest aspektidest peaks EL keskenduma, et tugevdada oma positsiooni maailmas? Esiteks? Ja siis? (MAX. 3 VASTUTUSED) (%)</text:span></text:p></draw:text-box></draw:frame></draw:g></text:p>
      <text:p text:style-name="P47">Elamine Euroopas: hea elukvaliteet, kuid hirm elatustaseme langemise ees</text:p>
      <text:p text:style-name="P24">2026. aasta kevadine Eurobaromeetri uuring keskendub sellele, kuidas kodanikud tajuvad elukvaliteeti ELis. Üldiselt võib seda näha positiivses valguses: 83% vastanutest ütles, et nad on oma elukvaliteediga rahul, samas kui 17% ütles, et nad ei ole. Enamik ELi kodanikke (62%) ütleb, et nende elukvaliteet (mugavuse ja eelarve mõttes) on viimase 12 kuu jooksul jäänud samaks, samas kui 27% ütleb, et see on halvenenud ja 11%, et see on paranenud. Võrreldes teiste maailma suuremate majandustega peetakse ELi üldiselt paremaks elukohaks: 62% eurooplastest ütleb, et elukvaliteet ELis on parem kui USAs ja 67% ütleb, et see on parem kui Hiinas.</text:p>
      <text:p text:style-name="P24">Et teada saada, mida tähendab eurooplaste jaoks elukvaliteet, palusid küsitlejad vastajatel hinnata selle kontseptsiooni eri aspektide tähtsust. ELi kodanike sõnul on hea elukvaliteedi peamised komponendid „füüsiline ja vaimne tervis“ (51 %), „rahaline olukord ja võime endale lubada igapäevaelu“ (49 %) ning „tervishoiuteenuste kvaliteet ja kättesaadavus“ (46 %). Muud aspektid hõlmavad sotsiaalset elu (perekond, sõbrad, muud suhted jne) (45 %), toiduohutust ja toidu kvaliteeti ning avalikku ohutust ja isiklikku julgeolekut (mõlemad 40 %).</text:p>
      <text:p text:style-name="P24">Kui aga vastajatelt küsitakse, kus muutused võiksid nende elukvaliteedile kõige rohkem kasu tuua, muutub kolme peamise vastuse järjekord ja esiplaanile tõusevad majanduslikud probleemid: muutused finantsolukorras ja võimes endale lubada igapäevaelu (42%) parandaksid kõige rohkem eurooplaste elukvaliteeti. Järgneb tervishoiuteenuste kvaliteedi ja kättesaadavuse (37%) ning füüsilise ja vaimse tervise (35%) tähtsus. </text:p>
      <text:p text:style-name="P24"/>
      <text:p text:style-name="P47"><draw:g text:anchor-type="paragraph" draw:z-index="4" draw:name="Forme5" draw:style-name="gr9"><draw:frame draw:style-name="gr539" draw:text-style-name="P106" svg:width="7.414cm" svg:height="12.302cm" svg:x="8.987cm" svg:y="1.996cm"><draw:image xlink:href="Pictures/10000000000002F8000004EDD2627911CE26D574.png" xlink:type="simple" xlink:show="embed" xlink:actuate="onLoad" draw:mime-type="image/png"><text:p/></draw:image></draw:frame><draw:frame draw:style-name="gr540" draw:text-style-name="P121" svg:width="4.698cm" svg:height="0.578cm" svg:x="4.099cm" svg:y="2.127cm"><draw:text-box><text:p text:style-name="P110"><text:span text:style-name="T42">Füüsiline ja vaimne tervis</text:span></text:p></draw:text-box></draw:frame><draw:frame draw:style-name="gr541" draw:text-style-name="P121" svg:width="7.801cm" svg:height="0.578cm" svg:x="1cm" svg:y="2.727cm"><draw:text-box><text:p text:style-name="P110"><text:span text:style-name="T42">Rahaline olukord ja võime endale igapäevast elu lubada</text:span></text:p></draw:text-box></draw:frame><draw:frame draw:style-name="gr542" draw:text-style-name="P121" svg:width="6.543cm" svg:height="0.578cm" svg:x="2.2cm" svg:y="3.397cm"><draw:text-box><text:p text:style-name="P110"><text:span text:style-name="T42">Tervishoiuteenuste kvaliteet ja kättesaadavus</text:span></text:p></draw:text-box></draw:frame><draw:frame draw:style-name="gr543" draw:text-style-name="P121" svg:width="8.4cm" svg:height="0.578cm" svg:x="0.6cm" svg:y="3.928cm"><draw:text-box><text:p text:style-name="P110"><text:span text:style-name="T42">Ühiskondlik elu (perekond, sõbrad, muud suhted jne)</text:span></text:p></draw:text-box></draw:frame><draw:frame draw:style-name="gr544" draw:text-style-name="P121" svg:width="6.921cm" svg:height="0.578cm" svg:x="2cm" svg:y="4.528cm"><draw:text-box><text:p text:style-name="P110"><text:span text:style-name="T42">Toiduohutus ja toidu kvaliteet</text:span></text:p></draw:text-box></draw:frame><draw:frame draw:style-name="gr545" draw:text-style-name="P121" svg:width="7.478cm" svg:height="0.578cm" svg:x="1.499cm" svg:y="5.327cm"><draw:text-box><text:p text:style-name="P110"><text:span text:style-name="T42">Avalik julgeolek ja isiklik julgeolek</text:span></text:p></draw:text-box></draw:frame><draw:frame draw:style-name="gr546" draw:text-style-name="P121" svg:width="8.342cm" svg:height="0.578cm" svg:x="0.499cm" svg:y="5.997cm"><draw:text-box><text:p text:style-name="P110"><text:span text:style-name="T42">Töökindlus ja töötingimused</text:span></text:p></draw:text-box></draw:frame><draw:frame draw:style-name="gr547" draw:text-style-name="P121" svg:width="6.601cm" svg:height="0.578cm" svg:x="2.2cm" svg:y="6.498cm"><draw:text-box><text:p text:style-name="P110"><text:span text:style-name="T42">Eluaseme taskukohasus ja kvaliteet</text:span></text:p></draw:text-box></draw:frame><draw:frame draw:style-name="gr548" draw:text-style-name="P121" svg:width="7.7cm" svg:height="0.578cm" svg:x="1.3cm" svg:y="7.128cm"><draw:text-box><text:p text:style-name="P110"><text:span text:style-name="T42">Keskkonna kvaliteet (õhk, vesi jne)</text:span></text:p></draw:text-box></draw:frame><draw:frame draw:style-name="gr549" draw:text-style-name="P121" svg:width="8.901cm" svg:height="0.902cm" svg:x="0cm" svg:y="7.609cm"><draw:text-box><text:p text:style-name="P110"><text:span text:style-name="T42">Kodanikuõigused ja -vabadused (sõnavabadus, poliitilised õigused jne)</text:span></text:p></draw:text-box></draw:frame><draw:frame draw:style-name="gr550" draw:text-style-name="P121" svg:width="7.901cm" svg:height="0.578cm" svg:x="1cm" svg:y="8.398cm"><draw:text-box><text:p text:style-name="P110"><text:span text:style-name="T42">Hariduse kvaliteet ja õppimisvõimalused</text:span></text:p></draw:text-box></draw:frame><draw:frame draw:style-name="gr551" draw:text-style-name="P121" svg:width="5.501cm" svg:height="0.578cm" svg:x="3.401cm" svg:y="8.997cm"><draw:text-box><text:p text:style-name="P110"><text:span text:style-name="T42">Töö- ja eraelu tasakaal</text:span></text:p></draw:text-box></draw:frame><draw:frame draw:style-name="gr552" draw:text-style-name="P121" svg:width="6.3cm" svg:height="0.578cm" svg:x="2.701cm" svg:y="9.698cm"><draw:text-box><text:p text:style-name="P110"><text:span text:style-name="T42">Juurdepääs loodusele ja haljasaladele</text:span></text:p></draw:text-box></draw:frame><draw:frame draw:style-name="gr553" draw:text-style-name="P121" svg:width="5.462cm" svg:height="0.578cm" svg:x="3.401cm" svg:y="10.297cm"><draw:text-box><text:p text:style-name="P110"><text:span text:style-name="T42">Avalike teenuste tõhusus</text:span></text:p></draw:text-box></draw:frame><draw:frame draw:style-name="gr554" draw:text-style-name="P121" svg:width="8.3cm" svg:height="0.578cm" svg:x="0.801cm" svg:y="10.927cm"><draw:text-box><text:p text:style-name="P110"><text:span text:style-name="T42">Transpordi kvaliteet ja liikumismugavus</text:span></text:p></draw:text-box></draw:frame><draw:frame draw:style-name="gr555" draw:text-style-name="P121" svg:width="4.476cm" svg:height="0.578cm" svg:x="4.399cm" svg:y="11.527cm"><draw:text-box><text:p text:style-name="P110"><text:span text:style-name="T42">Juurdepääs kultuurile</text:span></text:p></draw:text-box></draw:frame><draw:frame draw:style-name="gr556" draw:text-style-name="P121" svg:width="5.031cm" svg:height="0.578cm" svg:x="3.9cm" svg:y="12.197cm"><draw:text-box><text:p text:style-name="P110"><text:span text:style-name="T42">Muud (SPONTANEOUS)</text:span></text:p></draw:text-box></draw:frame><draw:frame draw:style-name="gr557" draw:text-style-name="P121" svg:width="3.176cm" svg:height="0.578cm" svg:x="5.699cm" svg:y="12.797cm"><draw:text-box><text:p text:style-name="P110"><text:span text:style-name="T42">Ei tea</text:span></text:p></draw:text-box></draw:frame><draw:frame draw:style-name="gr558" draw:text-style-name="P134" svg:width="15.401cm" svg:height="1.548cm" svg:x="0.7cm" svg:y="0.109cm"><draw:text-box><text:p text:style-name="P107"><text:span text:style-name="T51">QA13 Inimestel võivad olla erinevad vaated elukvaliteedile. Milline järgmistest on teie jaoks hea elukvaliteedi jaoks kõige olulisem? (EL 27) (%)</text:span></text:p></draw:text-box></draw:frame></draw:g>Elukalliduse surve</text:p>
      <text:p text:style-name="P24">Seisukoht, et majandusküsimused vajavad parandamist, on kooskõlas eurooplaste vastustega küsimusele, millistele teemadele nad soovivad, et Euroopa Parlament keskenduks esmajärjekorras. Kodanike peamine prioriteet Euroopa Parlamendis on inflatsioon, tõusvad hinnad ja elukallidus (47 %, +6 protsendipunkti alates 2025. aasta sügisest). See teema, mis oli päevakorras juba kõrgel kohal, on muutunud üha olulisemaks ja on nüüd 12-punktilise varuga juhtiv teema. Sellele järgnevad „majandus ja töökohtade loomine“ (35%, =) ning „ELi kaitse ja julgeolek“ (34%, =). Kodanike ootused oma elatustaseme suhtes on erinevad: 50 % (–4 protsendipunkti) eurooplastest eeldab, et see jääb järgmise viie aasta jooksul samaks, 29 % (+ 1 protsendipunkti) eeldab, et see väheneb, ja 18 % (+2 protsendipunkti) eeldab, et see paraneb. </text:p>
      <text:p text:style-name="P24"/>
      <text:p text:style-name="P26">Selle taustal küsiti vastajatelt, millised sõnad kirjeldavad kõige paremini nende praegust emotsionaalset seisundit. Tulemused kajastavad seda ebaselget olukorda, kusjuures kõige sagedamini valitud vastused olid ebakindlus (44%) ja lootus (43%), millele järgnesid usaldus (33%) ja rahulikkus (27%). Frustratsioonile ja abitusele (mõlemad 23%) järgneb õnn (22%) ning ärevus ja meelekindlus (mõlemad 21%), samas kui viha (15%) on kõige vähem valitud vastus. </text:p>
      <text:p text:style-name="P24"><draw:g text:anchor-type="paragraph" draw:z-index="5" draw:name="Forme6" draw:style-name="gr9"><draw:frame draw:style-name="gr525" draw:text-style-name="P106" svg:width="6.046cm" svg:height="10.401cm" svg:x="4.955cm" svg:y="1.708cm"><draw:image xlink:href="Pictures/10000000000001F40000035CEB94A6449CF435D9.png" xlink:type="simple" xlink:show="embed" xlink:actuate="onLoad" draw:mime-type="image/png"><text:p/></draw:image></draw:frame><draw:frame draw:style-name="gr526" draw:text-style-name="P133" svg:width="10.18cm" svg:height="1.47cm" svg:x="0.22cm" svg:y="0.219cm"><draw:text-box><text:p text:style-name="P107"><text:span text:style-name="T50">QA6ab Millised tunded kirjeldavad kõige paremini teie praegust emotsionaalset seisundit? Esiteks? Ja siis? (MAX. 4 ANSWERS) (%)</text:span></text:p></draw:text-box></draw:frame><draw:frame draw:style-name="gr527" draw:text-style-name="P121" svg:width="3.026cm" svg:height="0.578cm" svg:x="1.976cm" svg:y="1.807cm"><draw:text-box><text:p text:style-name="P110"><text:span text:style-name="T42">Ebakindlus</text:span></text:p></draw:text-box></draw:frame><draw:frame draw:style-name="gr528" draw:text-style-name="P121" svg:width="2.973cm" svg:height="0.578cm" svg:x="1.827cm" svg:y="2.658cm"><draw:text-box><text:p text:style-name="P110"><text:span text:style-name="T42">Lootus</text:span></text:p></draw:text-box></draw:frame><draw:frame draw:style-name="gr529" draw:text-style-name="P121" svg:width="3.2cm" svg:height="0.578cm" svg:x="1.9cm" svg:y="3.436cm"><draw:text-box><text:p text:style-name="P110"><text:span text:style-name="T42">Usaldusväärsus</text:span></text:p></draw:text-box></draw:frame><draw:frame draw:style-name="gr530" draw:text-style-name="P121" svg:width="2.901cm" svg:height="0.578cm" svg:x="2.101cm" svg:y="4.207cm"><draw:text-box><text:p text:style-name="P110"><text:span text:style-name="T42">Serenity</text:span></text:p></draw:text-box></draw:frame><draw:frame draw:style-name="gr531" draw:text-style-name="P121" svg:width="3.102cm" svg:height="0.578cm" svg:x="1.9cm" svg:y="5.036cm"><draw:text-box><text:p text:style-name="P110"><text:span text:style-name="T42">Frustratsioon</text:span></text:p></draw:text-box></draw:frame><draw:frame draw:style-name="gr532" draw:text-style-name="P121" svg:width="3.573cm" svg:height="0.578cm" svg:x="1.6cm" svg:y="5.908cm"><draw:text-box><text:p text:style-name="P110"><text:span text:style-name="T42">Abitus</text:span></text:p></draw:text-box></draw:frame><draw:frame draw:style-name="gr533" draw:text-style-name="P121" svg:width="3.34cm" svg:height="0.578cm" svg:x="1.7cm" svg:y="6.638cm"><draw:text-box><text:p text:style-name="P110"><text:span text:style-name="T42">Õnn</text:span></text:p></draw:text-box></draw:frame><draw:frame draw:style-name="gr534" draw:text-style-name="P121" svg:width="3.238cm" svg:height="0.578cm" svg:x="1.7cm" svg:y="7.437cm"><draw:text-box><text:p text:style-name="P110"><text:span text:style-name="T42">Ärevus</text:span></text:p></draw:text-box></draw:frame><draw:frame draw:style-name="gr535" draw:text-style-name="P121" svg:width="3.345cm" svg:height="0.578cm" svg:x="1.7cm" svg:y="8.306cm"><draw:text-box><text:p text:style-name="P110"><text:span text:style-name="T42">Määramine</text:span></text:p></draw:text-box></draw:frame><draw:frame draw:style-name="gr536" draw:text-style-name="P121" svg:width="2.137cm" svg:height="0.578cm" svg:x="2.9cm" svg:y="9.137cm"><draw:text-box><text:p text:style-name="P110"><text:span text:style-name="T42">Viha</text:span></text:p></draw:text-box></draw:frame><draw:frame draw:style-name="gr537" draw:text-style-name="P121" svg:width="5.211cm" svg:height="0.578cm" svg:x="0cm" svg:y="9.936cm"><draw:text-box><text:p text:style-name="P110"><text:span text:style-name="T42">Muud (SPONTANEOUS)</text:span></text:p></draw:text-box></draw:frame><draw:frame draw:style-name="gr538" draw:text-style-name="P121" svg:width="3.195cm" svg:height="0.578cm" svg:x="2cm" svg:y="10.737cm"><draw:text-box><text:p text:style-name="P110"><text:span text:style-name="T42">Ei tea</text:span></text:p></draw:text-box></draw:frame></draw:g></text:p>
      <text:p text:style-name="P24"/>
      <text:p text:style-name="P47">EL ja selle parlament – vastupanuvõimeline demokraatia</text:p>
      <text:p text:style-name="P24">Üldised näitajad, millega mõõdetakse ELi ja Euroopa Parlamendi heakskiitu, on Euroopa Parlamendi 2026. aasta kevadises Eurobaromeetri uuringus püsinud stabiilsena, välja arvatud üks märkimisväärne erand: 59 % vastanutest ütleb nüüd, et nad on rahul demokraatia toimimisega ELis, mis on viis protsendipunkti rohkem kui 2025. aasta novembris ja võrdub kõigi aegade kõrgeima tasemega 2022. aastal. ELi üldise heakskiidu näitaja on enam-vähem muutumatu – pooltel vastajatel (50 %, +1 protsendipunkti) on EList positiivne kuvand, 33 %-l (–1 protsendipunkti) on neutraalne kuvand ja 17 %-l (=) on negatiivne kuvand.</text:p>
      <text:p text:style-name="P24">Teadlikkus Euroopa Parlamendist on pärast viimast mõõtmist 2023. aasta septembris/oktoobris suurenenud kahe protsendipunkti võrra: 66 % eurooplastest ütleb nüüd, et nad on hiljuti Euroopa Parlamendi kohta midagi lugenud, näinud või kuulnud, samas kui 34 % (–2 protsendipunkti) ütleb, et nad ei ole seda teinud. Euroopa Parlamendi üldine kuvand on püsinud muutumatuna alates 2025. aasta sügisest: 38%-l vastanutest on sellest positiivne, 41%-l neutraalne ja 20%-l negatiivne pilt. Samal ajal sooviks 60% kodanikest (+1 protsendipunkti), et Euroopa Parlamendil oleks tulevikus olulisem roll.</text:p>
      <text:p text:style-name="P24"/>
      <text:h text:style-name="P14" text:outline-level="1"><text:bookmark-start text:name="__RefHeading___Toc26518_3332985097"/>Metoodika<text:bookmark-end text:name="__RefHeading___Toc26518_3332985097"/></text:h>
      <text:p text:style-name="P24"/>
      <text:p text:style-name="P6">Metoodika</text:p>
      <text:p text:style-name="P24">Uuringu korraldas Verian 9. aprillist kuni 4. maini 2026 kõigis 27 ELi liikmesriigis. Kokku viidi läbi 26421 intervjuud. ELi tulemusi kaaluti vastavalt iga riigi rahvaarvule.</text:p>
      <text:p text:style-name="P24">Eurobaromeetri uuringuid korraldatakse näost näkku inimeste kodudes või nende lähiümbruses riigikeeles. Kõikides riikides kasutati CAPI-d (Computer Assisted Personal Interviewing).</text:p>
      <text:p text:style-name="P24">Küprosel, Taanis, Maltal, Soomes ja Rootsis viidi mõned intervjuud läbi arvutipõhise videointervjuu (CAVI) abil. Küsitleja haldab küsimustikku vastajale kaugühenduse teel videokonverentsi teel, kus mõlemad pooled saavad üksteist näha: intervjuude tingimused on väga sarnased näost näkku intervjuude tingimustega.</text:p>
      <text:p text:style-name="P24">Pärast ELi isikuandmete kaitse üldmääruse vastuvõtmist küsiti vastajatelt, kas nad nõustuvad sellega, et neile esitatakse küsimusi küsimustes, mida võib pidada tundlikeks.</text:p>
      <text:p text:style-name="P24">Lugeja peaks olema teadlik, et käesolevas aruandes peetakse ühe konkreetse näitaja arengut üldiselt stabiilseks, kui see varieerub +/-2 protsendipunkti võrra või vähem. Lisateave on esitatud leheküljel 173 esitatud tabelis, kus on esitatud veamäär sõltuvalt intervjuude arvust.</text:p>
      <text:p text:style-name="P24">Märkus: Käesolevas aruandes viidatakse ELi liikmesriikidele nende ametliku lühendiga. Käesolevas aruandes kasutatud lühendid vastavad:</text:p>
      <table:table table:name="Tableau1" table:style-name="Tableau1">
        <table:table-column table:style-name="Tableau1.A"/>
        <table:table-column table:style-name="Tableau1.B"/>
        <table:table-column table:style-name="Tableau1.C"/>
        <table:table-column table:style-name="Tableau1.D"/>
        <table:table-row>
          <table:table-cell table:style-name="Tableau1.A1" office:value-type="string">
            <text:p text:style-name="P48">Belgia </text:p>
          </table:table-cell>
          <table:table-cell table:style-name="Tableau1.A1" office:value-type="string">
            <text:p text:style-name="P48">BE </text:p>
          </table:table-cell>
          <table:table-cell table:style-name="Tableau1.A1" office:value-type="string">
            <text:p text:style-name="P49">Leedu </text:p>
          </table:table-cell>
          <table:table-cell table:style-name="Tableau1.A1" office:value-type="string">
            <text:p text:style-name="P48">LT </text:p>
          </table:table-cell>
        </table:table-row>
        <table:table-row>
          <table:table-cell table:style-name="Tableau1.A1" office:value-type="string">
            <text:p text:style-name="P48">Bulgaaria </text:p>
          </table:table-cell>
          <table:table-cell table:style-name="Tableau1.A1" office:value-type="string">
            <text:p text:style-name="P48">BG </text:p>
          </table:table-cell>
          <table:table-cell table:style-name="Tableau1.A1" office:value-type="string">
            <text:p text:style-name="P48">Luksemburg </text:p>
          </table:table-cell>
          <table:table-cell table:style-name="Tableau1.A1" office:value-type="string">
            <text:p text:style-name="P48">LU </text:p>
          </table:table-cell>
        </table:table-row>
        <table:table-row>
          <table:table-cell table:style-name="Tableau1.A1" office:value-type="string">
            <text:p text:style-name="P48">Tšehhi </text:p>
          </table:table-cell>
          <table:table-cell table:style-name="Tableau1.A1" office:value-type="string">
            <text:p text:style-name="P48">CZ </text:p>
          </table:table-cell>
          <table:table-cell table:style-name="Tableau1.A1" office:value-type="string">
            <text:p text:style-name="P48">Ungari </text:p>
          </table:table-cell>
          <table:table-cell table:style-name="Tableau1.A1" office:value-type="string">
            <text:p text:style-name="P48">HU </text:p>
          </table:table-cell>
        </table:table-row>
        <table:table-row>
          <table:table-cell table:style-name="Tableau1.A1" office:value-type="string">
            <text:p text:style-name="P48">Taani </text:p>
          </table:table-cell>
          <table:table-cell table:style-name="Tableau1.A1" office:value-type="string">
            <text:p text:style-name="P48">DK </text:p>
          </table:table-cell>
          <table:table-cell table:style-name="Tableau1.A1" office:value-type="string">
            <text:p text:style-name="P48">Malta </text:p>
          </table:table-cell>
          <table:table-cell table:style-name="Tableau1.A1" office:value-type="string">
            <text:p text:style-name="P48">MT </text:p>
          </table:table-cell>
        </table:table-row>
        <table:table-row>
          <table:table-cell table:style-name="Tableau1.A1" office:value-type="string">
            <text:p text:style-name="P48">Saksamaa </text:p>
          </table:table-cell>
          <table:table-cell table:style-name="Tableau1.A1" office:value-type="string">
            <text:p text:style-name="P48">DE </text:p>
          </table:table-cell>
          <table:table-cell table:style-name="Tableau1.A1" office:value-type="string">
            <text:p text:style-name="P48">Madalmaad </text:p>
          </table:table-cell>
          <table:table-cell table:style-name="Tableau1.A1" office:value-type="string">
            <text:p text:style-name="P48">NL </text:p>
          </table:table-cell>
        </table:table-row>
        <table:table-row>
          <table:table-cell table:style-name="Tableau1.A1" office:value-type="string">
            <text:p text:style-name="P48">Eesti </text:p>
          </table:table-cell>
          <table:table-cell table:style-name="Tableau1.A1" office:value-type="string">
            <text:p text:style-name="P48">EE </text:p>
          </table:table-cell>
          <table:table-cell table:style-name="Tableau1.A1" office:value-type="string">
            <text:p text:style-name="P48">Austria </text:p>
          </table:table-cell>
          <table:table-cell table:style-name="Tableau1.A1" office:value-type="string">
            <text:p text:style-name="P48">AT </text:p>
          </table:table-cell>
        </table:table-row>
        <table:table-row>
          <table:table-cell table:style-name="Tableau1.A1" office:value-type="string">
            <text:p text:style-name="P48">Iirimaa </text:p>
          </table:table-cell>
          <table:table-cell table:style-name="Tableau1.A1" office:value-type="string">
            <text:p text:style-name="P48">IE </text:p>
          </table:table-cell>
          <table:table-cell table:style-name="Tableau1.A1" office:value-type="string">
            <text:p text:style-name="P48">Poola </text:p>
          </table:table-cell>
          <table:table-cell table:style-name="Tableau1.A1" office:value-type="string">
            <text:p text:style-name="P48">PL </text:p>
          </table:table-cell>
        </table:table-row>
        <table:table-row>
          <table:table-cell table:style-name="Tableau1.A1" office:value-type="string">
            <text:p text:style-name="P48">Kreeka </text:p>
          </table:table-cell>
          <table:table-cell table:style-name="Tableau1.A1" office:value-type="string">
            <text:p text:style-name="P48">EL </text:p>
          </table:table-cell>
          <table:table-cell table:style-name="Tableau1.A1" office:value-type="string">
            <text:p text:style-name="P48">Portugal </text:p>
          </table:table-cell>
          <table:table-cell table:style-name="Tableau1.A1" office:value-type="string">
            <text:p text:style-name="P48">PT </text:p>
          </table:table-cell>
        </table:table-row>
        <table:table-row>
          <table:table-cell table:style-name="Tableau1.A1" office:value-type="string">
            <text:p text:style-name="P48">Hispaania </text:p>
          </table:table-cell>
          <table:table-cell table:style-name="Tableau1.A1" office:value-type="string">
            <text:p text:style-name="P48">ES </text:p>
          </table:table-cell>
          <table:table-cell table:style-name="Tableau1.A1" office:value-type="string">
            <text:p text:style-name="P48">Rumeenia </text:p>
          </table:table-cell>
          <table:table-cell table:style-name="Tableau1.A1" office:value-type="string">
            <text:p text:style-name="P48">RO </text:p>
          </table:table-cell>
        </table:table-row>
        <table:table-row>
          <table:table-cell table:style-name="Tableau1.A1" office:value-type="string">
            <text:p text:style-name="P48">Prantsusmaa </text:p>
          </table:table-cell>
          <table:table-cell table:style-name="Tableau1.A1" office:value-type="string">
            <text:p text:style-name="P48">FR </text:p>
          </table:table-cell>
          <table:table-cell table:style-name="Tableau1.A1" office:value-type="string">
            <text:p text:style-name="P48">Sloveenia </text:p>
          </table:table-cell>
          <table:table-cell table:style-name="Tableau1.A1" office:value-type="string">
            <text:p text:style-name="P48">SI </text:p>
          </table:table-cell>
        </table:table-row>
        <table:table-row>
          <table:table-cell table:style-name="Tableau1.A1" office:value-type="string">
            <text:p text:style-name="P48">Horvaatia </text:p>
          </table:table-cell>
          <table:table-cell table:style-name="Tableau1.A1" office:value-type="string">
            <text:p text:style-name="P48">HR </text:p>
          </table:table-cell>
          <table:table-cell table:style-name="Tableau1.A1" office:value-type="string">
            <text:p text:style-name="P48">Slovakkia </text:p>
          </table:table-cell>
          <table:table-cell table:style-name="Tableau1.A1" office:value-type="string">
            <text:p text:style-name="P48">SK </text:p>
          </table:table-cell>
        </table:table-row>
        <table:table-row>
          <table:table-cell table:style-name="Tableau1.A1" office:value-type="string">
            <text:p text:style-name="P48">Itaalia </text:p>
          </table:table-cell>
          <table:table-cell table:style-name="Tableau1.A1" office:value-type="string">
            <text:p text:style-name="P48">IT </text:p>
          </table:table-cell>
          <table:table-cell table:style-name="Tableau1.A1" office:value-type="string">
            <text:p text:style-name="P48">Soome </text:p>
          </table:table-cell>
          <table:table-cell table:style-name="Tableau1.A1" office:value-type="string">
            <text:p text:style-name="P48"><text:span text:style-name="T38">FI</text:span> </text:p>
          </table:table-cell>
        </table:table-row>
        <table:table-row>
          <table:table-cell table:style-name="Tableau1.A1" office:value-type="string">
            <text:p text:style-name="P48">Küprose Vabariik</text:p>
          </table:table-cell>
          <table:table-cell table:style-name="Tableau1.A1" office:value-type="string">
            <text:p text:style-name="P48">CY *</text:p>
          </table:table-cell>
          <table:table-cell table:style-name="Tableau1.A1" office:value-type="string">
            <text:p text:style-name="P48">Rootsi </text:p>
          </table:table-cell>
          <table:table-cell table:style-name="Tableau1.A1" office:value-type="string">
            <text:p text:style-name="P48">SE </text:p>
          </table:table-cell>
        </table:table-row>
        <table:table-row>
          <table:table-cell table:style-name="Tableau1.A1" office:value-type="string">
            <text:p text:style-name="P48">Läti </text:p>
          </table:table-cell>
          <table:table-cell table:style-name="Tableau1.A1" office:value-type="string">
            <text:p text:style-name="P48">LV </text:p>
          </table:table-cell>
          <table:table-cell table:style-name="Tableau1.A1" office:value-type="string">
            <text:p text:style-name="P60"/>
          </table:table-cell>
          <table:table-cell table:style-name="Tableau1.A1" office:value-type="string">
            <text:p text:style-name="P52"/>
          </table:table-cell>
        </table:table-row>
        <table:table-row>
          <table:table-cell table:style-name="Tableau1.A1" table:number-columns-spanned="3" office:value-type="string">
            <text:p text:style-name="P48">Euroopa Liit – 27 liikmesriigi kaalutud keskmine</text:p>
          </table:table-cell>
          <table:covered-table-cell/>
          <table:covered-table-cell/>
          <table:table-cell table:style-name="Tableau1.A1" office:value-type="string">
            <text:p text:style-name="P48">EL 27</text:p>
          </table:table-cell>
        </table:table-row>
        <table:table-row>
          <table:table-cell table:style-name="Tableau1.A1" table:number-columns-spanned="3" office:value-type="string">
            <text:p text:style-name="P48">BE, FR, IT, LU, DE, AT, ES, PT, IE, NL, <text:span text:style-name="T38">FI,</text:span> EL,EE, SI, CY, MT, SK, LV, LT, HR, BG</text:p>
          </table:table-cell>
          <table:covered-table-cell/>
          <table:covered-table-cell/>
          <table:table-cell table:style-name="Tableau1.A1" office:value-type="string">
            <text:p text:style-name="P48">Euroala</text:p>
          </table:table-cell>
        </table:table-row>
        <table:table-row>
          <table:table-cell table:style-name="Tableau1.A1" table:number-columns-spanned="3" office:value-type="string">
            <text:p text:style-name="P48">CZ, DK, HU, PL, RO, SE</text:p>
          </table:table-cell>
          <table:covered-table-cell/>
          <table:covered-table-cell/>
          <table:table-cell table:style-name="Tableau1.A1" office:value-type="string">
            <text:p text:style-name="P48">Euroalavälised riigid</text:p>
          </table:table-cell>
        </table:table-row>
        <table:table-row>
          <table:table-cell table:style-name="Tableau1.A1" table:number-columns-spanned="4" office:value-type="string">
            <text:p text:style-name="P48">*Küpros tervikuna on üks Euroopa Liidu 27 liikmesriigist. Acquis communautaire’i kohaldamine on siiski peatatud riigi selles osas, mis ei ole Küprose Vabariigi valitsuse kontrolli all. Praktilistel põhjustel kuuluvad kategooriasse „CY“ ja EL 27 keskmise hulka ainult need küsitlused, mis viidi läbi Küprose Vabariigi valitsuse kontrolli all olevas riigi osas. </text:p>
          </table:table-cell>
          <table:covered-table-cell/>
          <table:covered-table-cell/>
          <table:covered-table-cell/>
        </table:table-row>
      </table:table>
      <text:p text:style-name="P24"/>
      <text:h text:style-name="P14" text:outline-level="1"><text:bookmark-start text:name="__RefHeading___Toc26520_3332985097"/>CONTEXT<text:bookmark-end text:name="__RefHeading___Toc26520_3332985097"/></text:h>
      <text:p text:style-name="P6">CONTEXT</text:p>
      <text:p text:style-name="P24">Euroopa Parlamendi 2026. aasta kevadise Eurobaromeetri uuringu välitööd tegi Verian 9. aprillist 4. maini kõigis 27 ELi liikmesriigis. Uuringu tulemuste õigeks tõlgendamiseks on oluline võtta arvesse poliitilist ja ühiskondlikku konteksti välitöö ajal. Kõiki käesolevas uuringus esitatud küsimuste riiklikke tulemusi – ja seega ka Euroopa keskmisi tulemusi – tuleb vaadelda kohapealse töö ajal valitsenud olukorda ja avalikku arutelu silmas pidades.</text:p>
      <text:p text:style-name="P46">Lähis-Ida kriis ning konflikt Iraanis ja Liibanonis </text:p>
      <text:p text:style-name="P24">28. veebruaril 2026 käivitasid Ameerika Ühendriigid ja Iisrael Iraani vastu ühise sõjalise operatsiooni, mis ajendas Iraani reageerima Iisraeli ning Ameerika Ühendriikide ja Lääne sõjaväebaaside vastu suunatud raketi- ja droonirünnakutega kogu Pärsia lahe piirkonnas, sealhulgas Bahreinis, Kuveidis, Kataris, Saudi Araabias ja Araabia Ühendemiraatides. Konfliktil olid märkimisväärsed ülemaailmsed tagajärjed, eelkõige Hormuzi väina osalise sulgemise kaudu. Hormuzi väin on peamine transiiditee, mida läbib ligikaudu 20 % maailma naftast ja märkimisväärne kogus veeldatud maagaasi. See aitas kaasa energiahindade järsule tõusule, millel oli mõju Euroopa Liidu energiavarustusele ja inflatsioonimäärale.</text:p>
      <text:p text:style-name="P46">Venemaa sõda Ukraina vastu</text:p>
      <text:p text:style-name="P24">Venemaa agressioonisõda Ukraina vastu kujundas kogu välitöö perioodil jätkuvalt Euroopa poliitilist ja julgeolekukeskkonda. Euroopa Liit jätkas Ukraina toetamist humanitaar-, poliitiliste, finants- ja sõjaliste meetmete kombineerimise kaudu.</text:p>
      <text:p text:style-name="P24">11. veebruaril 2026 kiitis Euroopa Parlament heaks ELi laenupaketi Ukraina toetamiseks pärast seda, kui ELi juhid leppisid 2025. aasta lõpus kokku 90 miljardi euro suuruse rahalise toetuse andmises ajavahemikuks 2026–2027, mis hõlmab 30 miljardit eurot makromajanduslikku finantsabi ning 60 miljardit eurot kaitse- ja sõjavarustuse jaoks.<text:note text:id="ftn1" text:note-class="footnote"><text:note-citation>1</text:note-citation><text:note-body><text:p text:style-name="Footnote"><text:a xlink:type="simple" xlink:href="https://www.europarl.europa.eu/news/en/press-room/20260206IPR33903/parliament-approves-EU90-billion-ukraine-support-loan-package" text:style-name="Internet_20_link" text:visited-style-name="Visited_20_Internet_20_Link"><text:span text:style-name="T40">Euroopa Parlament kiitis heaks ELi 90 miljardi euro suuruse Ukraina toetuslaenu paketi, 11. veebruar 2026, Euroopa Parlament</text:span></text:a></text:p></text:note-body></text:note> 24. veebruaril 2026, neli aastat pärast Venemaa täiemahulist sissetungi, võttis ÜRO Peaassamblee vastu resolutsiooni, milles nõutakse viivitamatut relvarahu Ukrainas.<text:note text:id="ftn2" text:note-class="footnote"><text:note-citation>2</text:note-citation><text:note-body><text:p text:style-name="Footnote"><text:a xlink:type="simple" xlink:href="https://press.un.org/en/2026/ga12752.doc.htm" text:style-name="Internet_20_link" text:visited-style-name="Visited_20_Internet_20_Link"><text:span text:style-name="T40">ÜRO Peaassamblee resolutsioon Ukraina kohta, 24. veebruar 2026, ÜRO Peaassamblee resolutsioon Ukraina kohta, 24. veebruar 2026</text:span></text:a></text:p></text:note-body></text:note> 2026. aasta märtsis pikendas Euroopa Ülemkogu Ukraina territoriaalset terviklikkust kahjustavate isikute vastu suunatud individuaalseid piiravaid meetmeid veel kuue kuu võrra ning kinnitas taas ELi vankumatut toetust Ukraina sõltumatusele, suveräänsusele ja territoriaalsele terviklikkusele tema rahvusvaheliselt tunnustatud piirides.<text:note text:id="ftn3" text:note-class="footnote"><text:note-citation>3</text:note-citation><text:note-body><text:p text:style-name="Footnote"><text:a xlink:type="simple" xlink:href="https://www.consilium.europa.eu/en/press/press-releases/2026/03/16/russian-hybrid-threats-four-individuals-added-to-eu-sanctions-list-for-information-manipulation-activities/" text:style-name="Internet_20_link" text:visited-style-name="Visited_20_Internet_20_Link"><text:span text:style-name="T40">Euroopa Ülemkogu järeldused Ukraina kohta, 19. märts 2026, Consilium</text:span></text:a></text:p></text:note-body></text:note> Euroopa Ülemkogu nõudis tungivalt, et esimene makse Ukrainale tehtaks aprilli alguseks, ning kutsus partnerriike üles aitama kõrvaldada järelejäänud 30 miljardi euro suurust rahastamispuudujääki.<text:note text:id="ftn4" text:note-class="footnote"><text:note-citation>4</text:note-citation><text:note-body><text:p text:style-name="Footnote"><text:a xlink:type="simple" xlink:href="https://www.consilium.europa.eu/en/press/press-releases/2026/03/19/european-council-19-march-2026-ukraine/" text:style-name="Internet_20_link" text:visited-style-name="Visited_20_Internet_20_Link"><text:span text:style-name="T40">Venemaa agressioonisõda Ukraina vastu: ELi sanktsioonide 20. pakett, 23. aprill 2026, Euroopa Ülemkogu kohtumine Consiliumis, 19. märts 2026, Ukraina – Consilium</text:span></text:a></text:p></text:note-body></text:note></text:p>
      <text:p text:style-name="P24">23. aprillil 2026 võttis Euroopa Liit ametlikult vastu Venemaa vastu suunatud 20. sanktsioonide paketi, mis on suunatud peamistele sektoritele, sealhulgas energeetikale, kaubandusele, finantsteenustele ja sõjalisele tööstuskompleksile.<text:note text:id="ftn5" text:note-class="footnote"><text:note-citation>5</text:note-citation><text:note-body><text:p text:style-name="Footnote"><text:a xlink:type="simple" xlink:href="https://www.consilium.europa.eu/en/press/press-releases/2026/04/23/russia-s-war-of-aggression-against-ukraine-20th-round-of-stern-eu-sanctions-hits-energy-military-industrial-complex-trade-and-financial-services-including-crypto/pdf/" text:style-name="Internet_20_link" text:visited-style-name="Visited_20_Internet_20_Link"><text:span text:style-name="T40">EKP ekspertide makromajanduslik ettevaade, märts 2026, Euroopa Keskpank</text:span></text:a></text:p></text:note-body></text:note> Samal kuupäeval kiitis EL ametlikult heaks 90 miljardi euro suuruse laenu Ukrainale, mida ELi institutsioonid peavad oluliseks Ukraina eelarve stabiilsuse ja kaitsevajaduste toetamisel.<text:note text:id="ftn6" text:note-class="footnote"><text:note-citation>6</text:note-citation><text:note-body><text:p text:style-name="Footnote"><text:a xlink:type="simple" xlink:href="https://www.consilium.europa.eu/en/press/press-releases/2026/04/23/council-finalises-90-billion-support-loan-to-ukraine/" text:style-name="Internet_20_link" text:visited-style-name="Visited_20_Internet_20_Link"><text:span text:style-name="T40">Euroopa Liidu Nõukogu eesistujariik Küpros, 2026, Consilium</text:span></text:a></text:p></text:note-body></text:note> Neid otsuseid kinnitati 23.–24. aprillil 2026 Küprosel <text:soft-page-break/>toimunud ELi riigipeade ja valitsusjuhtide mitteametlikul kohtumisel, kus ELi juhid kordasid oma pühendumust Ukraina jätkuvale toetamisele. Sellel kohtumisel tegid ELi juhid ja president Volodõmõr Zelenskõi ühisavalduse, milles rõhutati Ukraina edusamme reformide elluviimisel ja ELiga ühinemise väljavaateid.<text:note text:id="ftn7" text:note-class="footnote"><text:note-citation>7</text:note-citation><text:note-body><text:p text:style-name="Footnote"><text:a xlink:type="simple" xlink:href="https://www.consilium.europa.eu/en/meetings/european-council/2026/04/23-24/" text:style-name="Internet_20_link" text:visited-style-name="Visited_20_Internet_20_Link"><text:span text:style-name="T40">Riigipeade ja valitsusjuhtide mitteametlik kohtumine, 23.–24. aprill 2026, Euroopa Ülemkogu</text:span></text:a></text:p></text:note-body></text:note></text:p>
      <text:p text:style-name="P24">Välitööle eelnenud ja sellega kattuval perioodil iseloomustasid Atlandi-üleseid suhteid mõned pinged koos jätkuva koostööga, eelkõige julgeoleku ja kaitse valdkonnas. NATOs toimunud aruteludes keskenduti koormuse jagamisele, strateegilistele prioriteetidele ja alliansi rollile muutuvale julgeolekukeskkonnale reageerimisel. Sellega seoses külastas NATO peasekretär Mark Rutte 2026. aasta aprillis Ameerika Ühendriike, et pidada konsultatsioone USA juhtkonnaga, kinnitades veel kord Atlandi-ülese koordineerimise tähtsust, rõhutades samal ajal ka erinevaid vaatenurki teatavates geopoliitilistes ja kaitseküsimustes.<text:note text:id="ftn8" text:note-class="footnote"><text:note-citation>8</text:note-citation><text:note-body><text:p text:style-name="Footnote"><text:a xlink:type="simple" xlink:href="https://www.nato.int/en/news-and-events/articles/news/2026/04/10/secretary-general-visits-washington-to-discuss-transatlantic-security" text:style-name="Internet_20_link" text:visited-style-name="Visited_20_Internet_20_Link"><text:span text:style-name="T40">NATO peasekretär külastab Washingtoni, et arutada Atlandi-ülest julgeolekut</text:span></text:a></text:p></text:note-body></text:note> Need arengud aitasid kaasa käimasolevale avalikule arutelule Euroopa Liidus NATO kohustuste ja ELi kaitsevõime tugevdamise vahelise tasakaalu üle.</text:p>
      <text:p text:style-name="P46">Majanduslik kontekst</text:p>
      <text:p text:style-name="P24">Välitöö perioodil oli Euroopa Liidu majandusareng tihedalt seotud geopoliitilise olukorraga, eelkõige Lähis-Ida konfliktiga. 2026. aasta märtsis muutis Euroopa Keskpank oma makromajanduslikku ettevaadet, alandades 2026. aasta kasvuprognoosi 0,9 %-le ja tõstes inflatsiooniprognoosi 2,6 %-le, viidates kõrgemate energiahindade mõjule.<text:note text:id="ftn9" text:note-class="footnote"><text:note-citation>9</text:note-citation><text:note-body><text:p text:style-name="Footnote"><text:a xlink:type="simple" xlink:href="https://www.ecb.europa.eu/press/projections/html/index.en.html" text:style-name="Internet_20_link" text:visited-style-name="Visited_20_Internet_20_Link"><text:span text:style-name="T40">Makromajanduslik ettevaade, märts 2026, Euroopa Keskpank</text:span></text:a></text:p></text:note-body></text:note> Eurostati andmete kohaselt oli ELi töötuse määr 2026. aasta veebruaris 5,9%, mis on madalam kui aasta varem 6,0%, samas kui euroala töötuse määr oli 6,2% võrreldes 6,3%ga 2025. aasta veebruaris.</text:p>
      <text:p text:style-name="P24">30. aprillil 2026 otsustas Euroopa Keskpank jätta intressimäärad muutmata, rõhutades samal ajal suurenenud ebakindlust ja inflatsiooniga seotud suurenenud tõusuriske, mis olid peamiselt tingitud Lähis-Ida konfliktiga seotud energiahindade arengust.<text:note text:id="ftn10" text:note-class="footnote"><text:note-citation>10</text:note-citation><text:note-body><text:p text:style-name="Footnote"><text:a xlink:type="simple" xlink:href="https://www.ecb.europa.eu/press/pr/date/2026/html/ecb.mp260430~81b7179e6f.en.html" text:style-name="Internet_20_link" text:visited-style-name="Visited_20_Internet_20_Link"><text:span text:style-name="T40">Rahapoliitilised otsused, aprill 2026, Euroopa Keskpank</text:span></text:a><text:span text:style-name="T40"> </text:span></text:p></text:note-body></text:note> Eurostati andmetel peaks euroala aastane inflatsioon olema 2026. aasta mais 3,2%, võrreldes 3,0%ga 2026. aasta aprillis.<text:note text:id="ftn11" text:note-class="footnote"><text:note-citation>11</text:note-citation><text:note-body><text:p text:style-name="Footnote"><text:a xlink:type="simple" xlink:href="https://ec.europa.eu/eurostat/statistics-explained/index.php?title=Inflation_in_the_euro_area" text:style-name="Internet_20_link" text:visited-style-name="Visited_20_Internet_20_Link"><text:span text:style-name="T40">Inflatsioon euroalal, Eurostat</text:span></text:a></text:p></text:note-body></text:note></text:p>
      <text:p text:style-name="P24">Laiemas majanduslikus kontekstis ühines Bulgaaria euroalaga 1. jaanuaril 2026, suurendades euroala liikmesriikide arvu 21ni.</text:p>
      <text:p text:style-name="P46">ELi institutsioonid ja õiguslik kontekst ELi tasandil</text:p>
      <text:p text:style-name="P24">Küpros oli 2026. aasta esimesel poolel, 1. jaanuarist 30. juunini, Euroopa Liidu Nõukogu rotatsiooni korras vahetuv eesistujariik motoga „Autonoomne liit. avatud maailmale“. Eesistujariigi programmis keskenduti ELi strateegilise autonoomia, majandusliku konkurentsivõime, julgeoleku- ja kaitsealase valmisoleku, rände haldamise ja sotsiaalse ühtekuuluvuse tugevdamisele ning läbirääkimistele ELi järgmise mitmeaastase finantsraamistiku üle aastateks 2028–2034 koos jõupingutustega süvendada ühtset turgu ning suurendada digitaalset ja energiaalast vastupanuvõimet. <text:note text:id="ftn12" text:note-class="footnote"><text:note-citation>12</text:note-citation><text:note-body><text:p text:style-name="Footnote"><text:a xlink:type="simple" xlink:href="https://cyprus-presidency.consilium.europa.eu/" text:style-name="Internet_20_link" text:visited-style-name="Visited_20_Internet_20_Link"><text:span text:style-name="T40">Eesistujariik Küpros</text:span></text:a></text:p></text:note-body></text:note></text:p>
      <text:p text:style-name="P24">Euroopa Ülemkogu võttis oma 19. märtsi 2026. aasta kohtumisel vastu järeldused, milles käsitletakse mitmeid prioriteete, sealhulgas Ukrainat, Lähis-Ida, konkurentsivõimet, ühtset turgu, julgeolekut, kaitset ja rännet. ELi juhid kinnitasid taas tugevat toetust Ukrainale, kutsusid üles <text:soft-page-break/>pingete leevendamisele Lähis-Idas ning rõhutasid, kui oluline on tugevdada Euroopa majanduslikku vastupanuvõimet ja konkurentsivõimet. <text:note text:id="ftn13" text:note-class="footnote"><text:note-citation>13</text:note-citation><text:note-body><text:p text:style-name="Footnote"><text:a xlink:type="simple" xlink:href="https://www.consilium.europa.eu/en/meetings/european-council/2026/03/19/" text:style-name="Internet_20_link" text:visited-style-name="Visited_20_Internet_20_Link"><text:span text:style-name="T40">Euroopa Ülemkogu, peamised tulemused, 19. märts 2026</text:span></text:a></text:p></text:note-body></text:note></text:p>
      <text:p text:style-name="P24">Neid arutelusid jätkati 23.–24. aprillil 2026 toimunud ELi riigipeade ja valitsusjuhtide mitteametlikul kohtumisel, kus keskenduti eelkõige tulevasele mitmeaastasele finantsraamistikule aastateks 2028–2034, võttes arvesse suurenenud kaitse-, energia- ja laiemaid geopoliitilisi kuluvajadusi.<text:note text:id="ftn14" text:note-class="footnote"><text:note-citation>14</text:note-citation><text:note-body><text:p text:style-name="Footnote"><text:a xlink:type="simple" xlink:href="https://www.consilium.europa.eu/en/meetings/european-council/2026/04/23-24/" text:style-name="Internet_20_link" text:visited-style-name="Visited_20_Internet_20_Link"><text:span text:style-name="T40">Riigipeade ja valitsusjuhtide mitteametlik kohtumine, 23.–24. aprill 2026, Euroopa Ülemkogu</text:span></text:a></text:p></text:note-body></text:note> Euroopa Parlament esitas 28. aprillil 206 oma seisukoha läbirääkimisteks liikmesriikidega mitmeaastase finantsraamistiku üle aastateks 2028–2034, seades eesmärgiks keskenduda kaitsele ja konkurentsivõimele kui uutele prioriteetidele, samas kui ühtekuuluvuspoliitika ja põllumajanduse rahastamine tuleb tagada. <text:note text:id="ftn15" text:note-class="footnote"><text:note-citation>15</text:note-citation><text:note-body><text:p text:style-name="Footnote"><text:a xlink:type="simple" xlink:href="https://www.europarl.europa.eu/news/en/press-room/20260423IPR41835/eu-long-term-budget-responding-to-citizens-expectations-and-major-challenges" text:style-name="Internet_20_link" text:visited-style-name="Visited_20_Internet_20_Link"><text:span text:style-name="T40">ELi pikaajaline eelarve: reageerimine kodanike ootustele ja suurtele probleemidele“, 28. aprill 2026, Euroopa Parlament</text:span></text:a></text:p></text:note-body></text:note></text:p>
      <text:p text:style-name="P46">Valimised</text:p>
      <text:p text:style-name="P24">Mitmed 2026. aasta esimestel kuudel toimunud riiklikud valimised aitasid kaasa Euroopa Liidu poliitilise maastiku kujundamisele välitöö perioodil. </text:p>
      <text:p text:style-name="P24">Portugalis toimus 8. veebruaril 2026 presidendivalimiste teine voor, mille tulemusel valiti António José Seguro, kes sai 66,83 % häältest, võrreldes 33,17 %ga André Ventura puhul. Valimisaktiivsus oli 50%.<text:note text:id="ftn16" text:note-class="footnote"><text:note-citation>16</text:note-citation><text:note-body><text:p text:style-name="Footnote"><text:a xlink:type="simple" xlink:href="https://www.eleicoes.mai.gov.pt/presidenciais2026_2S/resultados/globais" text:style-name="Internet_20_link" text:visited-style-name="Visited_20_Internet_20_Link"><text:span text:style-name="T40">https://www.eleicoes.mai.gov.pt/presidenciais2026_2S/resultados/globais</text:span></text:a><text:span text:style-name="T40"> </text:span></text:p></text:note-body></text:note> Tegemist oli esimese presidendikandidaadiga Portugalis viimase neljakümne aasta jooksul.</text:p>
      <text:p text:style-name="P24">Sloveenias 22. märtsil 2026 toimunud parlamendivalimiste tulemusel sai ametisolev peaminister Robert Golobi Vabadusliikumine (Svoboda, Renew) 28,66 % häältest ja 29 kohta, mis eelnes napilt Janez Janša juhitud Sloveenia Demokraatlikule Parteile (SDS, EPP), mis sai 27,88 % häältest ja 28 kohta. Kumbki partei ei saavutanud absoluutseks häälteenamuseks nõutavat 46 kohta ja seetõttu alustati koalitsiooniläbirääkimisi. Valimisaktiivsus oli 70,25%.<text:note text:id="ftn17" text:note-class="footnote"><text:note-citation>17</text:note-citation><text:note-body><text:p text:style-name="Footnote"><text:a xlink:type="simple" xlink:href="https://volitve.dvk-rs.si/dz2026/#/rezultati" text:style-name="Internet_20_link" text:visited-style-name="Visited_20_Internet_20_Link"><text:span text:style-name="T40">https://volitve.dvk-rs.si/dz2026/#/rezultati</text:span></text:a><text:span text:style-name="T40"> </text:span></text:p></text:note-body></text:note></text:p>
      <text:p text:style-name="P24">Taanis said peaminister Mette Frederikseni sotsiaaldemokraadid (SD, S&amp;D) 24. märtsil 2026 toimunud üldvalimistel 21,9 % häältest ja 38 kohta,<text:note text:id="ftn18" text:note-class="footnote"><text:note-citation>18</text:note-citation><text:note-body><text:p text:style-name="Footnote"><text:a xlink:type="simple" xlink:href="https://www.thedanishparliament.dk/news/2026/03/results-of-the-danish-general-election-2026" text:style-name="Internet_20_link" text:visited-style-name="Visited_20_Internet_20_Link"><text:span text:style-name="T40">https://www.thedanishparliament.dk/news/2026/03/results-of-the-danish-general-election-2026</text:span></text:a><text:span text:style-name="T40"> </text:span></text:p></text:note-body></text:note> mis on vähem kui 50 kohta 2022. aasta valimistel. 84-kohaline vasakpoolne blokk ega 77-kohaline parempoolne blokk ei taganud 179-kohalises Folketingis enamuse jaoks vajalikku 90 kohta. Tsentristlikud Mõõdukad (Renew), kellel on 14 kohta, pidid mängima otsustavat rolli järgnevatel valitsuse moodustamise läbirääkimistel.</text:p>
      <text:p text:style-name="P24">Ungaris 12. aprillil 2026 toimunud parlamendivalimised tõid kaasa Péter Magyari (PPE) juhitud Tisza partei ülekaaluka võidu, mis tagas 199-kohalises rahvuskogus 53,18 % häältest ja 141 kohta, saades seega kahe kolmandiku põhiseadusliku enamuse. Ametisolev peaminister Viktor Orbáni <text:span text:style-name="T38">F</text:span> idesz-KDNP liit (Patriots) sai pärast 16 aastat võimulolekut lüüa, saades 38,61% häältest ja 52 kohta. Valimisaktiivsus jõudis rekordilise 78,99%ni, mis on kõrgeim tase Ungaris alates demokraatiale üleminekust.<text:note text:id="ftn19" text:note-class="footnote"><text:note-citation>19</text:note-citation><text:note-body><text:p text:style-name="Footnote"><text:a xlink:type="simple" xlink:href="https://vtr.valasztas.hu/ogy2026" text:style-name="Internet_20_link" text:visited-style-name="Visited_20_Internet_20_Link"><text:span text:style-name="T40">https://vtr.valasztas.hu/ogy2026</text:span></text:a><text:span text:style-name="T40"> </text:span></text:p></text:note-body></text:note></text:p>
      <text:p text:style-name="P24">Bulgaarias 19. aprillil 2026 toimunud ennetähtaegsed parlamendivalimised andsid otsustava võidu äsja moodustatud Progressiivse Bulgaaria liidule, mida juhtis Rumen Radev ja mis sai 44,59% häältest ja umbes 131 kohta 240-kohalises rahvuskogus, saavutades seeläbi täieliku enamuse. ERB-SDS allianss (PPE), mida juhtisid Boyko Borisov ja PP-DB (Renew), järgnes märkimisväärse <text:soft-page-break/>vahemaa tagant, saades vastavalt 13,39 % ja 12,62 % häältest.<text:note text:id="ftn20" text:note-class="footnote"><text:note-citation>20</text:note-citation><text:note-body><text:p text:style-name="Footnote"><text:a xlink:type="simple" xlink:href="https://results.cik.bg/pe202604/rezultati/index.html" text:style-name="Internet_20_link" text:visited-style-name="Visited_20_Internet_20_Link"><text:span text:style-name="T40">https://results.cik.bg/pe202604/rezultati/index.html</text:span></text:a><text:span text:style-name="T40"> </text:span></text:p></text:note-body></text:note> Valimisaktiivsus oli 50,7% ja tulemus tähistas esimest üksikpartei enamust Bulgaarias alates 1997. aastast, lõpetades pikaajalise poliitilise ebastabiilsuse perioodi.</text:p>
      <text:p text:style-name="P24">Itaalias toimus 22.–23. märtsil 2026 põhiseadusreferendum kohtureformi üle. Valijatel paluti heaks kiita konstitutsiooniline seadus, millega vaadatakse läbi kohtusüsteemi korralduse aspektid. Ettepanek lükati tagasi, kusjuures 53,75% valijatest hääletas vastu ja 46,25% poolt.<text:note text:id="ftn21" text:note-class="footnote"><text:note-citation>21</text:note-citation><text:note-body><text:p text:style-name="Footnote"><text:a xlink:type="simple" xlink:href="https://elezioni.interno.gov.it/risultati/20260322/referendum/scrutini/italia/01081010140" text:style-name="Internet_20_link" text:visited-style-name="Visited_20_Internet_20_Link"><text:span text:style-name="T40">https://elezioni.interno.gov.it/risultati/20260322/referendum/scrutini/italia/01081010140</text:span></text:a><text:span text:style-name="T40"> </text:span></text:p></text:note-body></text:note></text:p>
      <text:p text:style-name="P24"/>
      <text:p text:style-name="P24"/>
      <text:h text:style-name="P14" text:outline-level="1"><text:bookmark-start text:name="__RefHeading___Toc26522_3332985097"/>1 jooksvad tunded ja tulevikuväljavaade<text:bookmark-end text:name="__RefHeading___Toc26522_3332985097"/></text:h>
      <text:p text:style-name="P24"/>
      <text:p text:style-name="P6">1. Jooksvad tunded ja tulevikuväljavaated</text:p>
      <text:p text:style-name="P24"/>
      <text:p text:style-name="P24">Selles peatükis vaadeldakse eurooplaste arusaamu praegusest kontekstist ja nende tulevikuväljavaateid, ühendades ülevaated nende emotsionaalsest seisundist ja ootustest isiklikul, riiklikul, Euroopa ja ülemaailmsel tasandil. Kõigepealt analüüsitakse tundeid, mis kõige paremini kirjeldavad eurooplaste praegust emotsionaalset olukorda, pakkudes kontekstipõhist raamistikku, et mõista, kuidas kodanikud tulevasi arenguid näevad.</text:p>
      <text:h text:style-name="P15" text:outline-level="2"><text:bookmark-start text:name="__RefHeading___Toc26524_3332985097"/>Emotsionaalne seisund<text:bookmark-end text:name="__RefHeading___Toc26524_3332985097"/></text:h>
      <text:p text:style-name="P24">ELi tasandil peegeldab eurooplaste emotsionaalne seisund nii positiivseid kui ka negatiivseid tundeid. Kõige sagedamini mainitud emotsioonidena kerkib esile ebakindlus (44%), millele järgneb lootus (43%), mis näitab, et eurooplased kogevad samal ajal kahtlusi ja ootusi. Märkimisväärne osa vastanutest väljendab ka kindlustunnet (33%) ja rahulikkust (27%), mis viitab sellele, et hoolimata valitsevast ebakindlusest säilitab märkimisväärne osa neist stabiilsuse ja usalduse. Samal ajal on laialdaselt teatatud ka sellistest tunnetest nagu frustratsioon (23%), abitus (23%) ja ärevus (21%), samas kui õnn (22%) ja otsusekindlus (21%) viitavad vastupanuvõime ja positiivsemate väljavaadete kooseksisteerimisele eurooplaste seas. Üldiselt toovad need tulemused esile keerulise ja segatud emotsionaalse maastiku, kus eksisteerivad koos positiivsed ja negatiivsed tunded. </text:p>
      <text:p text:style-name="P24"><draw:g text:anchor-type="paragraph" draw:z-index="6" draw:name="Forme8" draw:style-name="gr9"><draw:frame draw:style-name="gr511" draw:text-style-name="P106" svg:width="6.046cm" svg:height="10.401cm" svg:x="4.955cm" svg:y="1.708cm"><draw:image xlink:href="Pictures/10000000000001F40000035CEB94A6449CF435D9.png" xlink:type="simple" xlink:show="embed" xlink:actuate="onLoad" draw:mime-type="image/png"><text:p/></draw:image></draw:frame><draw:frame draw:style-name="gr512" draw:text-style-name="P133" svg:width="10.18cm" svg:height="1.47cm" svg:x="0.22cm" svg:y="0.219cm"><draw:text-box><text:p text:style-name="P107"><text:span text:style-name="T50">QA6ab Millised tunded kirjeldavad kõige paremini teie praegust emotsionaalset seisundit? Esiteks? Ja siis? (MAX. 4 ANSWERS) (%)</text:span></text:p></draw:text-box></draw:frame><draw:frame draw:style-name="gr513" draw:text-style-name="P121" svg:width="3.026cm" svg:height="0.578cm" svg:x="1.976cm" svg:y="1.807cm"><draw:text-box><text:p text:style-name="P110"><text:span text:style-name="T42">Ebakindlus</text:span></text:p></draw:text-box></draw:frame><draw:frame draw:style-name="gr514" draw:text-style-name="P121" svg:width="2.973cm" svg:height="0.578cm" svg:x="1.827cm" svg:y="2.658cm"><draw:text-box><text:p text:style-name="P110"><text:span text:style-name="T42">Lootus</text:span></text:p></draw:text-box></draw:frame><draw:frame draw:style-name="gr515" draw:text-style-name="P121" svg:width="3.2cm" svg:height="0.578cm" svg:x="1.9cm" svg:y="3.436cm"><draw:text-box><text:p text:style-name="P110"><text:span text:style-name="T42">Usaldusväärsus</text:span></text:p></draw:text-box></draw:frame><draw:frame draw:style-name="gr516" draw:text-style-name="P121" svg:width="2.901cm" svg:height="0.578cm" svg:x="2.101cm" svg:y="4.207cm"><draw:text-box><text:p text:style-name="P110"><text:span text:style-name="T42">Serenity</text:span></text:p></draw:text-box></draw:frame><draw:frame draw:style-name="gr517" draw:text-style-name="P121" svg:width="3.102cm" svg:height="0.578cm" svg:x="1.9cm" svg:y="5.036cm"><draw:text-box><text:p text:style-name="P110"><text:span text:style-name="T42">Frustratsioon</text:span></text:p></draw:text-box></draw:frame><draw:frame draw:style-name="gr518" draw:text-style-name="P121" svg:width="3.573cm" svg:height="0.578cm" svg:x="1.6cm" svg:y="5.908cm"><draw:text-box><text:p text:style-name="P110"><text:span text:style-name="T42">Abitus</text:span></text:p></draw:text-box></draw:frame><draw:frame draw:style-name="gr519" draw:text-style-name="P121" svg:width="3.34cm" svg:height="0.578cm" svg:x="1.7cm" svg:y="6.638cm"><draw:text-box><text:p text:style-name="P110"><text:span text:style-name="T42">Õnn</text:span></text:p></draw:text-box></draw:frame><draw:frame draw:style-name="gr520" draw:text-style-name="P121" svg:width="3.238cm" svg:height="0.578cm" svg:x="1.7cm" svg:y="7.437cm"><draw:text-box><text:p text:style-name="P110"><text:span text:style-name="T42">Ärevus</text:span></text:p></draw:text-box></draw:frame><draw:frame draw:style-name="gr521" draw:text-style-name="P121" svg:width="3.345cm" svg:height="0.578cm" svg:x="1.7cm" svg:y="8.306cm"><draw:text-box><text:p text:style-name="P110"><text:span text:style-name="T42">Määramine</text:span></text:p></draw:text-box></draw:frame><draw:frame draw:style-name="gr522" draw:text-style-name="P121" svg:width="2.137cm" svg:height="0.578cm" svg:x="2.9cm" svg:y="9.137cm"><draw:text-box><text:p text:style-name="P110"><text:span text:style-name="T42">Viha</text:span></text:p></draw:text-box></draw:frame><draw:frame draw:style-name="gr523" draw:text-style-name="P121" svg:width="5.211cm" svg:height="0.578cm" svg:x="0cm" svg:y="9.936cm"><draw:text-box><text:p text:style-name="P110"><text:span text:style-name="T42">Muud (SPONTANEOUS)</text:span></text:p></draw:text-box></draw:frame><draw:frame draw:style-name="gr524" draw:text-style-name="P121" svg:width="3.195cm" svg:height="0.578cm" svg:x="2cm" svg:y="10.737cm"><draw:text-box><text:p text:style-name="P110"><text:span text:style-name="T42">Ei tea</text:span></text:p></draw:text-box></draw:frame></draw:g>Liikmesriikide lõikes on ebakindlus peamine emotsioon kaheksas riigis, kuigi selle intensiivsus on väga erinev. Kõige kõrgem on see näitaja sellistes riikides nagu Kreeka (59%), Küpros ja Itaalia (mõlemad 56%) ning Prantsusmaa (53%), kus üle poole vastanutest mainib seda tunnet. Lootus <text:soft-page-break/>on kõige sagedasem emotsioon 17 liikmesriigis. See jõuab eriti kõrgele tasemele sellistes riikides nagu Ungari (57%), Taani (55%), Soome ja Horvaatia (mõlemad 51%), mis viitab suhteliselt tugevatele positiivsetele ootustele nendes riikides. Usaldus on märkimisväärselt suurem sellistes riikides nagu Taani (47%), Madalmaad (46%), Luksemburg ja Portugal (mõlemad 43%). Märkimisväärselt varieerub ka Serenity, kusjuures enam kui pooled vastanutest valisid selle emotsiooni Rootsis (55%) ja Madalmaades (51%). </text:p>
      <text:p text:style-name="P24"><draw:g text:anchor-type="paragraph" draw:z-index="7" draw:name="Forme9" draw:style-name="gr9"><draw:frame draw:style-name="gr504" draw:text-style-name="P106" svg:width="17.237cm" svg:height="7.758cm" svg:x="0cm" svg:y="0.836cm"><draw:image xlink:href="Pictures/10000000000006B50000030541D4AE35D4EE18AC.png" xlink:type="simple" xlink:show="embed" xlink:actuate="onLoad" draw:mime-type="image/png"><text:p/></draw:image></draw:frame><draw:frame draw:style-name="gr505" draw:text-style-name="P106" svg:width="12.667cm" svg:height="0.382cm" svg:x="0.801cm" svg:y="8.854cm"><draw:image xlink:href="Pictures/10000000000003A20000001C6A2F8428F0199DD7.png" xlink:type="simple" xlink:show="embed" xlink:actuate="onLoad" draw:mime-type="image/png"><text:p/></draw:image></draw:frame><draw:frame draw:style-name="gr506" draw:text-style-name="P109" svg:width="3.513cm" svg:height="1.064cm" svg:x="1.199cm" svg:y="8.765cm"><draw:text-box><text:p text:style-name="P107"><text:span text:style-name="T42">"Positiivsed tunded" </text:span>kokku</text:p></draw:text-box></draw:frame><draw:frame draw:style-name="gr507" draw:text-style-name="P109" svg:width="3.47cm" svg:height="0.902cm" svg:x="5.2cm" svg:y="8.765cm"><draw:text-box><text:p text:style-name="P107"><text:span text:style-name="T42">Kokku "Negatiivsed tunded"</text:span></text:p></draw:text-box></draw:frame><draw:frame draw:style-name="gr508" draw:text-style-name="P109" svg:width="3.71cm" svg:height="0.578cm" svg:x="9.19cm" svg:y="8.765cm"><draw:text-box><text:p text:style-name="P107"><text:span text:style-name="T42">Muud (SPONTANEOUS)</text:span></text:p></draw:text-box></draw:frame><draw:frame draw:style-name="gr509" draw:text-style-name="P109" svg:width="1.983cm" svg:height="0.902cm" svg:x="13.501cm" svg:y="8.765cm"><draw:text-box><text:p text:style-name="P107"><text:span text:style-name="T42">Ei oska öelda</text:span></text:p></draw:text-box></draw:frame><draw:frame draw:style-name="gr510" draw:text-style-name="P133" svg:width="13.902cm" svg:height="1.064cm" svg:x="0.9cm" svg:y="0.065cm"><draw:text-box><text:p text:style-name="P107"><text:span text:style-name="T50">QA6a Millised tunded kirjeldavad kõige paremini teie praegust emotsionaalset seisundit? Esiteks? (%)</text:span></text:p></draw:text-box></draw:frame></draw:g></text:p>
      <text:p text:style-name="P24">Kokkuvõttes viitavad need leiud sellele, et eurooplased liiguvad nii optimistlikus kui ka murettekitavas kontekstis. See emotsionaalne taust kujundab tõenäoliselt seda, kuidas kodanikud tajuvad tulevasi arenguid ja tõlgendavad praegusi probleeme.</text:p>
      <text:p text:style-name="P24"/>
      <text:p text:style-name="P26">Eurooplaste emotsionaalne seisund on sotsiaaldemograafiliste rühmade lõikes erinev, kuigi mõned mustrid on rohkem väljendunud kui teised.</text:p>
      <text:p text:style-name="P24">Soolised erinevused on suhteliselt piiratud, mis viitab meeste ja naiste üldjoontes sarnastele emotsionaalsetele profiilidele. Siiski võib täheldada mõningaid erinevusi. Naised teatavad meestest veidi suurema tõenäosusega lootusest (45% vs. 42%), abitusest (25% vs. 21%) ja ärevusest (24% vs. 19%) ning näitavad mõnevõrra suuremat ootust ja muret. Seevastu mehed nimetavad veidi suurema tõenäosusega rahulikkust (29% vs. 25%) ja otsusekindlust (22% vs. 19%). Üldiselt näitavad need tulemused, et kuigi soolised erinevused on olemas, on need endiselt mõõdukad.</text:p>
      <text:p text:style-name="P24">Vanuse arvestamisel ilmnevad selgemad erinevused. Nooremad vastajad kipuvad näitama positiivsemat emotsionaalset profiili, samas kui negatiivsed tunded muutuvad vanusega valdavamaks. 15–24aastaste seas on eriti levinud lootus (48% vs. 41–44% muudes vanuserühmades) ja usaldus (40% vs. 29–36%), suhteliselt kõrge õnnetase (32% vs. 17–26%) ja otsusekindlus (27% vs. 17–24%), mis näitab optimistlikumat lähtetaset. Samal ajal on selles rühmas suhteliselt vähe ebakindlust (36% vs. 48% 55aastastest ja vanematest), frustratsiooni (17% vs. 27% 40–54aastastest), abitust (15% vs. 27% 55aastastest ja vanematest), ärevust (15% vs. 24% 55aastastest ja vanematest) ja viha (6% vs. 18% 40–54aastastest). </text:p>
      <text:p text:style-name="P24">Erinevused vastavalt haridustasemele on olemas, kuid suhteliselt mõõdukad. Võrreldes madalama haridustasemega vastajatega väljendavad kõrgema haridustasemega vastajad suurema tõenäosusega positiivseid ja tulevikku suunatud tundeid, nagu usaldus (37% vs. 31–33%), rahulikkus (31% vs. 24–26%), õnn (25% vs. 19–21%) ja otsusekindlus (24% vs. 17–21%). </text:p>
      <text:p text:style-name="P24">Vastajate finantsolukorra kaalumisel tekib eriti tugev seos. Need, kes teatavad, et neil on raskusi arvete tasumisega, väljendavad suurema tõenäosusega negatiivseid emotsioone. Selles rühmas ulatub ebakindlus 57%-ni (võrreldes 41%-ga nendest, kellel ei ole kunagi raskusi), samas kui pettumus (36% vs. 21%), abitus (29% vs. 20%), ärevus (33% vs. 18%) ja viha (25% vs. 13%) on samuti keskmisest oluliselt suuremad. </text:p>
      <text:p text:style-name="P24">Suhtelised tegurid näitavad mõningaid tugevaid seoseid emotsionaalse seisundiga. Euroopa Liidu positiivse kuvandiga vastajad väljendavad märkimisväärselt suurema tõenäosusega positiivseid emotsioone, sealhulgas lootust (53% vs. 23% negatiivse vaatega vastajatest), usaldust (43% vs. 13%), rahulikkust (32% vs. 15%) ja õnne (27% vs. 11%). Seevastu negatiivse ELi kuvandiga inimeste seas on negatiivsed emotsioonid palju levinumad: ebakindlus on 58 % vs. 38 %, samas kui frustratsioon (43 % vs. 17 %), abitus (35 % vs. 17 %), viha (35 % vs. 9 %) ja ärevus (31 % vs. 16 %) on kõik märkimisväärselt suuremad kui ELi positiivse kuvandiga inimeste seas. </text:p>
      <table:table table:name="Tableau2" table:style-name="Tableau2">
        <table:table-column table:style-name="Tableau2.A"/>
        <table:table-column table:style-name="Tableau2.B"/>
        <table:table-column table:style-name="Tableau2.C"/>
        <table:table-column table:style-name="Tableau2.D"/>
        <table:table-column table:style-name="Tableau2.E"/>
        <table:table-column table:style-name="Tableau2.F"/>
        <table:table-column table:style-name="Tableau2.G"/>
        <table:table-column table:style-name="Tableau2.H"/>
        <table:table-column table:style-name="Tableau2.I"/>
        <table:table-column table:style-name="Tableau2.J"/>
        <table:table-column table:style-name="Tableau2.K"/>
        <table:table-column table:style-name="Tableau2.L"/>
        <table:table-row>
          <table:table-cell table:style-name="Tableau2.A1" table:number-columns-spanned="12" office:value-type="string">
            <text:p text:style-name="P48">QA6ab Millised tunded kirjeldavad kõige paremini teie praegust emotsionaalset seisundit? Ja siis? (MAX. 4 ANSWERS) (%)</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A1" office:value-type="string">
            <text:p text:style-name="P62"/>
          </table:table-cell>
          <table:table-cell table:style-name="Tableau2.A1" office:value-type="string">
            <text:p text:style-name="P63">Ebakindlus</text:p>
          </table:table-cell>
          <table:table-cell table:style-name="Tableau2.A1" office:value-type="string">
            <text:p text:style-name="P63">Lootus</text:p>
          </table:table-cell>
          <table:table-cell table:style-name="Tableau2.A1" office:value-type="string">
            <text:p text:style-name="P63">Usaldusväärsus</text:p>
          </table:table-cell>
          <table:table-cell table:style-name="Tableau2.A1" office:value-type="string">
            <text:p text:style-name="P63">Serenity</text:p>
          </table:table-cell>
          <table:table-cell table:style-name="Tableau2.A1" office:value-type="string">
            <text:p text:style-name="P63">Frustratsioon</text:p>
          </table:table-cell>
          <table:table-cell table:style-name="Tableau2.A1" office:value-type="string">
            <text:p text:style-name="P63">Abitus</text:p>
          </table:table-cell>
          <table:table-cell table:style-name="Tableau2.A1" office:value-type="string">
            <text:p text:style-name="P65">Määramine</text:p>
          </table:table-cell>
          <table:table-cell table:style-name="Tableau2.A1" office:value-type="string">
            <text:p text:style-name="P65">Ärevus</text:p>
          </table:table-cell>
          <table:table-cell table:style-name="Tableau2.A1" office:value-type="string">
            <text:p text:style-name="P65">Viha</text:p>
          </table:table-cell>
          <table:table-cell table:style-name="Tableau2.A1" office:value-type="string">
            <text:p text:style-name="P65">Muud (SPONTANEOUS)</text:p>
          </table:table-cell>
          <table:table-cell table:style-name="Tableau2.A1" office:value-type="string">
            <text:p text:style-name="P65">Ei oska öelda</text:p>
          </table:table-cell>
        </table:table-row>
        <table:table-row>
          <table:table-cell table:style-name="Tableau2.A1" office:value-type="string">
            <text:p text:style-name="P65">EL 27 </text:p>
          </table:table-cell>
          <table:table-cell table:style-name="Tableau2.B3" office:value-type="float" office:value="44">
            <text:p text:style-name="P63">44</text:p>
          </table:table-cell>
          <table:table-cell table:style-name="Tableau2.B3" office:value-type="float" office:value="43">
            <text:p text:style-name="P63">43</text:p>
          </table:table-cell>
          <table:table-cell table:style-name="Tableau2.B3" office:value-type="float" office:value="33">
            <text:p text:style-name="P63">33</text:p>
          </table:table-cell>
          <table:table-cell table:style-name="Tableau2.B3" office:value-type="float" office:value="27">
            <text:p text:style-name="P63">27</text:p>
          </table:table-cell>
          <table:table-cell table:style-name="Tableau2.B3" office:value-type="float" office:value="23">
            <text:p text:style-name="P63">23</text:p>
          </table:table-cell>
          <table:table-cell table:style-name="Tableau2.B3" office:value-type="float" office:value="23">
            <text:p text:style-name="P63">23</text:p>
          </table:table-cell>
          <table:table-cell table:style-name="Tableau2.B3" office:value-type="float" office:value="21">
            <text:p text:style-name="P67">21</text:p>
          </table:table-cell>
          <table:table-cell table:style-name="Tableau2.B3" office:value-type="float" office:value="21">
            <text:p text:style-name="P67">21</text:p>
          </table:table-cell>
          <table:table-cell table:style-name="Tableau2.B3" office:value-type="float" office:value="15">
            <text:p text:style-name="P67">15</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Sugu</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Mees </text:p>
          </table:table-cell>
          <table:table-cell table:style-name="Tableau2.B3" office:value-type="float" office:value="43">
            <text:p text:style-name="P63">43</text:p>
          </table:table-cell>
          <table:table-cell table:style-name="Tableau2.B3" office:value-type="float" office:value="42">
            <text:p text:style-name="P63">42</text:p>
          </table:table-cell>
          <table:table-cell table:style-name="Tableau2.B3" office:value-type="float" office:value="34">
            <text:p text:style-name="P63">34</text:p>
          </table:table-cell>
          <table:table-cell table:style-name="Tableau2.B3" office:value-type="float" office:value="29">
            <text:p text:style-name="P63">29</text:p>
          </table:table-cell>
          <table:table-cell table:style-name="Tableau2.B3" office:value-type="float" office:value="23">
            <text:p text:style-name="P63">23</text:p>
          </table:table-cell>
          <table:table-cell table:style-name="Tableau2.B3" office:value-type="float" office:value="21">
            <text:p text:style-name="P63">21</text:p>
          </table:table-cell>
          <table:table-cell table:style-name="Tableau2.B3" office:value-type="float" office:value="22">
            <text:p text:style-name="P67">22</text:p>
          </table:table-cell>
          <table:table-cell table:style-name="Tableau2.B3" office:value-type="float" office:value="19">
            <text:p text:style-name="P67">19</text:p>
          </table:table-cell>
          <table:table-cell table:style-name="Tableau2.B3" office:value-type="float" office:value="16">
            <text:p text:style-name="P67">16</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Naine </text:p>
          </table:table-cell>
          <table:table-cell table:style-name="Tableau2.B3" office:value-type="float" office:value="45">
            <text:p text:style-name="P63">45</text:p>
          </table:table-cell>
          <table:table-cell table:style-name="Tableau2.B3" office:value-type="float" office:value="45">
            <text:p text:style-name="P63">45</text:p>
          </table:table-cell>
          <table:table-cell table:style-name="Tableau2.B3" office:value-type="float" office:value="33">
            <text:p text:style-name="P63">33</text:p>
          </table:table-cell>
          <table:table-cell table:style-name="Tableau2.B3" office:value-type="float" office:value="25">
            <text:p text:style-name="P63">25</text:p>
          </table:table-cell>
          <table:table-cell table:style-name="Tableau2.B3" office:value-type="float" office:value="23">
            <text:p text:style-name="P63">23</text:p>
          </table:table-cell>
          <table:table-cell table:style-name="Tableau2.B3" office:value-type="float" office:value="25">
            <text:p text:style-name="P63">25</text:p>
          </table:table-cell>
          <table:table-cell table:style-name="Tableau2.B3" office:value-type="float" office:value="19">
            <text:p text:style-name="P67">19</text:p>
          </table:table-cell>
          <table:table-cell table:style-name="Tableau2.B3" office:value-type="float" office:value="24">
            <text:p text:style-name="P67">24</text:p>
          </table:table-cell>
          <table:table-cell table:style-name="Tableau2.B3" office:value-type="float" office:value="14">
            <text:p text:style-name="P67">14</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Vanus</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15- 24 </text:p>
          </table:table-cell>
          <table:table-cell table:style-name="Tableau2.B3" office:value-type="float" office:value="36">
            <text:p text:style-name="P63">36</text:p>
          </table:table-cell>
          <table:table-cell table:style-name="Tableau2.B3" office:value-type="float" office:value="48">
            <text:p text:style-name="P63">48</text:p>
          </table:table-cell>
          <table:table-cell table:style-name="Tableau2.B3" office:value-type="float" office:value="40">
            <text:p text:style-name="P63">40</text:p>
          </table:table-cell>
          <table:table-cell table:style-name="Tableau2.B3" office:value-type="float" office:value="31">
            <text:p text:style-name="P63">31</text:p>
          </table:table-cell>
          <table:table-cell table:style-name="Tableau2.B3" office:value-type="float" office:value="17">
            <text:p text:style-name="P63">17</text:p>
          </table:table-cell>
          <table:table-cell table:style-name="Tableau2.B3" office:value-type="float" office:value="15">
            <text:p text:style-name="P63">15</text:p>
          </table:table-cell>
          <table:table-cell table:style-name="Tableau2.B3" office:value-type="float" office:value="27">
            <text:p text:style-name="P67">27</text:p>
          </table:table-cell>
          <table:table-cell table:style-name="Tableau2.B3" office:value-type="float" office:value="15">
            <text:p text:style-name="P67">15</text:p>
          </table:table-cell>
          <table:table-cell table:style-name="Tableau2.B3" office:value-type="float" office:value="6">
            <text:p text:style-name="P67">6</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row>
          <table:table-cell table:style-name="Tableau2.A1" office:value-type="string">
            <text:p text:style-name="P65">25—39 </text:p>
          </table:table-cell>
          <table:table-cell table:style-name="Tableau2.B3" office:value-type="float" office:value="40">
            <text:p text:style-name="P63">40</text:p>
          </table:table-cell>
          <table:table-cell table:style-name="Tableau2.B3" office:value-type="float" office:value="44">
            <text:p text:style-name="P63">44</text:p>
          </table:table-cell>
          <table:table-cell table:style-name="Tableau2.B3" office:value-type="float" office:value="36">
            <text:p text:style-name="P63">36</text:p>
          </table:table-cell>
          <table:table-cell table:style-name="Tableau2.B3" office:value-type="float" office:value="29">
            <text:p text:style-name="P63">29</text:p>
          </table:table-cell>
          <table:table-cell table:style-name="Tableau2.B3" office:value-type="float" office:value="22">
            <text:p text:style-name="P63">22</text:p>
          </table:table-cell>
          <table:table-cell table:style-name="Tableau2.B3" office:value-type="float" office:value="18">
            <text:p text:style-name="P63">18</text:p>
          </table:table-cell>
          <table:table-cell table:style-name="Tableau2.B3" office:value-type="float" office:value="24">
            <text:p text:style-name="P67">24</text:p>
          </table:table-cell>
          <table:table-cell table:style-name="Tableau2.B3" office:value-type="float" office:value="19">
            <text:p text:style-name="P67">19</text:p>
          </table:table-cell>
          <table:table-cell table:style-name="Tableau2.B3" office:value-type="float" office:value="13">
            <text:p text:style-name="P67">13</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40-54 </text:p>
          </table:table-cell>
          <table:table-cell table:style-name="Tableau2.B3" office:value-type="float" office:value="46">
            <text:p text:style-name="P63">46</text:p>
          </table:table-cell>
          <table:table-cell table:style-name="Tableau2.B3" office:value-type="float" office:value="41">
            <text:p text:style-name="P63">41</text:p>
          </table:table-cell>
          <table:table-cell table:style-name="Tableau2.B3" office:value-type="float" office:value="34">
            <text:p text:style-name="P63">34</text:p>
          </table:table-cell>
          <table:table-cell table:style-name="Tableau2.B3" office:value-type="float" office:value="25">
            <text:p text:style-name="P63">25</text:p>
          </table:table-cell>
          <table:table-cell table:style-name="Tableau2.B3" office:value-type="float" office:value="27">
            <text:p text:style-name="P63">27</text:p>
          </table:table-cell>
          <table:table-cell table:style-name="Tableau2.B3" office:value-type="float" office:value="24">
            <text:p text:style-name="P63">24</text:p>
          </table:table-cell>
          <table:table-cell table:style-name="Tableau2.B3" office:value-type="float" office:value="21">
            <text:p text:style-name="P67">21</text:p>
          </table:table-cell>
          <table:table-cell table:style-name="Tableau2.B3" office:value-type="float" office:value="22">
            <text:p text:style-name="P67">22</text:p>
          </table:table-cell>
          <table:table-cell table:style-name="Tableau2.B3" office:value-type="float" office:value="18">
            <text:p text:style-name="P67">18</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gt;=55</text:p>
          </table:table-cell>
          <table:table-cell table:style-name="Tableau2.B3" office:value-type="float" office:value="48">
            <text:p text:style-name="P63">48</text:p>
          </table:table-cell>
          <table:table-cell table:style-name="Tableau2.B3" office:value-type="float" office:value="43">
            <text:p text:style-name="P63">43</text:p>
          </table:table-cell>
          <table:table-cell table:style-name="Tableau2.B3" office:value-type="float" office:value="29">
            <text:p text:style-name="P63">29</text:p>
          </table:table-cell>
          <table:table-cell table:style-name="Tableau2.B3" office:value-type="float" office:value="26">
            <text:p text:style-name="P63">26</text:p>
          </table:table-cell>
          <table:table-cell table:style-name="Tableau2.B3" office:value-type="float" office:value="24">
            <text:p text:style-name="P63">24</text:p>
          </table:table-cell>
          <table:table-cell table:style-name="Tableau2.B3" office:value-type="float" office:value="27">
            <text:p text:style-name="P63">27</text:p>
          </table:table-cell>
          <table:table-cell table:style-name="Tableau2.B3" office:value-type="float" office:value="17">
            <text:p text:style-name="P67">17</text:p>
          </table:table-cell>
          <table:table-cell table:style-name="Tableau2.B3" office:value-type="float" office:value="24">
            <text:p text:style-name="P67">24</text:p>
          </table:table-cell>
          <table:table-cell table:style-name="Tableau2.B3" office:value-type="float" office:value="17">
            <text:p text:style-name="P67">17</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Haridustase</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Madal haridustase (ISCED 0–2) </text:p>
          </table:table-cell>
          <table:table-cell table:style-name="Tableau2.B3" office:value-type="float" office:value="45">
            <text:p text:style-name="P63">45</text:p>
          </table:table-cell>
          <table:table-cell table:style-name="Tableau2.B3" office:value-type="float" office:value="43">
            <text:p text:style-name="P63">43</text:p>
          </table:table-cell>
          <table:table-cell table:style-name="Tableau2.B3" office:value-type="float" office:value="33">
            <text:p text:style-name="P63">33</text:p>
          </table:table-cell>
          <table:table-cell table:style-name="Tableau2.B3" office:value-type="float" office:value="24">
            <text:p text:style-name="P63">24</text:p>
          </table:table-cell>
          <table:table-cell table:style-name="Tableau2.B3" office:value-type="float" office:value="23">
            <text:p text:style-name="P63">23</text:p>
          </table:table-cell>
          <table:table-cell table:style-name="Tableau2.B3" office:value-type="float" office:value="25">
            <text:p text:style-name="P63">25</text:p>
          </table:table-cell>
          <table:table-cell table:style-name="Tableau2.B3" office:value-type="float" office:value="17">
            <text:p text:style-name="P67">17</text:p>
          </table:table-cell>
          <table:table-cell table:style-name="Tableau2.B3" office:value-type="float" office:value="23">
            <text:p text:style-name="P67">23</text:p>
          </table:table-cell>
          <table:table-cell table:style-name="Tableau2.B3" office:value-type="float" office:value="19">
            <text:p text:style-name="P67">19</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Keskmine haridustase (ISCED 3–4) </text:p>
          </table:table-cell>
          <table:table-cell table:style-name="Tableau2.B3" office:value-type="float" office:value="45">
            <text:p text:style-name="P63">45</text:p>
          </table:table-cell>
          <table:table-cell table:style-name="Tableau2.B3" office:value-type="float" office:value="43">
            <text:p text:style-name="P63">43</text:p>
          </table:table-cell>
          <table:table-cell table:style-name="Tableau2.B3" office:value-type="float" office:value="31">
            <text:p text:style-name="P63">31</text:p>
          </table:table-cell>
          <table:table-cell table:style-name="Tableau2.B3" office:value-type="float" office:value="26">
            <text:p text:style-name="P63">26</text:p>
          </table:table-cell>
          <table:table-cell table:style-name="Tableau2.B3" office:value-type="float" office:value="24">
            <text:p text:style-name="P63">24</text:p>
          </table:table-cell>
          <table:table-cell table:style-name="Tableau2.B3" office:value-type="float" office:value="23">
            <text:p text:style-name="P63">23</text:p>
          </table:table-cell>
          <table:table-cell table:style-name="Tableau2.B3" office:value-type="float" office:value="21">
            <text:p text:style-name="P67">21</text:p>
          </table:table-cell>
          <table:table-cell table:style-name="Tableau2.B3" office:value-type="float" office:value="23">
            <text:p text:style-name="P67">23</text:p>
          </table:table-cell>
          <table:table-cell table:style-name="Tableau2.B3" office:value-type="float" office:value="15">
            <text:p text:style-name="P67">15</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Kõrge haridustase (ISCED 5- 8) </text:p>
          </table:table-cell>
          <table:table-cell table:style-name="Tableau2.B3" office:value-type="float" office:value="43">
            <text:p text:style-name="P63">43</text:p>
          </table:table-cell>
          <table:table-cell table:style-name="Tableau2.B3" office:value-type="float" office:value="45">
            <text:p text:style-name="P63">45</text:p>
          </table:table-cell>
          <table:table-cell table:style-name="Tableau2.B3" office:value-type="float" office:value="37">
            <text:p text:style-name="P63">37</text:p>
          </table:table-cell>
          <table:table-cell table:style-name="Tableau2.B3" office:value-type="float" office:value="31">
            <text:p text:style-name="P63">31</text:p>
          </table:table-cell>
          <table:table-cell table:style-name="Tableau2.B3" office:value-type="float" office:value="23">
            <text:p text:style-name="P63">23</text:p>
          </table:table-cell>
          <table:table-cell table:style-name="Tableau2.B3" office:value-type="float" office:value="21">
            <text:p text:style-name="P63">21</text:p>
          </table:table-cell>
          <table:table-cell table:style-name="Tableau2.B3" office:value-type="float" office:value="24">
            <text:p text:style-name="P67">24</text:p>
          </table:table-cell>
          <table:table-cell table:style-name="Tableau2.B3" office:value-type="float" office:value="18">
            <text:p text:style-name="P67">18</text:p>
          </table:table-cell>
          <table:table-cell table:style-name="Tableau2.B3" office:value-type="float" office:value="13">
            <text:p text:style-name="P67">13</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Sotsiaal-ametialane kategooria</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Füüsilisest isikust ettevõtjad </text:p>
          </table:table-cell>
          <table:table-cell table:style-name="Tableau2.B3" office:value-type="float" office:value="44">
            <text:p text:style-name="P63">44</text:p>
          </table:table-cell>
          <table:table-cell table:style-name="Tableau2.B3" office:value-type="float" office:value="40">
            <text:p text:style-name="P63">40</text:p>
          </table:table-cell>
          <table:table-cell table:style-name="Tableau2.B3" office:value-type="float" office:value="34">
            <text:p text:style-name="P63">34</text:p>
          </table:table-cell>
          <table:table-cell table:style-name="Tableau2.B3" office:value-type="float" office:value="28">
            <text:p text:style-name="P63">28</text:p>
          </table:table-cell>
          <table:table-cell table:style-name="Tableau2.B3" office:value-type="float" office:value="24">
            <text:p text:style-name="P63">24</text:p>
          </table:table-cell>
          <table:table-cell table:style-name="Tableau2.B3" office:value-type="float" office:value="20">
            <text:p text:style-name="P63">20</text:p>
          </table:table-cell>
          <table:table-cell table:style-name="Tableau2.B3" office:value-type="float" office:value="26">
            <text:p text:style-name="P67">26</text:p>
          </table:table-cell>
          <table:table-cell table:style-name="Tableau2.B3" office:value-type="float" office:value="23">
            <text:p text:style-name="P67">23</text:p>
          </table:table-cell>
          <table:table-cell table:style-name="Tableau2.B3" office:value-type="float" office:value="16">
            <text:p text:style-name="P67">16</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Juhid </text:p>
          </table:table-cell>
          <table:table-cell table:style-name="Tableau2.B3" office:value-type="float" office:value="41">
            <text:p text:style-name="P63">41</text:p>
          </table:table-cell>
          <table:table-cell table:style-name="Tableau2.B3" office:value-type="float" office:value="46">
            <text:p text:style-name="P63">46</text:p>
          </table:table-cell>
          <table:table-cell table:style-name="Tableau2.B3" office:value-type="float" office:value="38">
            <text:p text:style-name="P63">38</text:p>
          </table:table-cell>
          <table:table-cell table:style-name="Tableau2.B3" office:value-type="float" office:value="30">
            <text:p text:style-name="P63">30</text:p>
          </table:table-cell>
          <table:table-cell table:style-name="Tableau2.B3" office:value-type="float" office:value="21">
            <text:p text:style-name="P63">21</text:p>
          </table:table-cell>
          <table:table-cell table:style-name="Tableau2.B3" office:value-type="float" office:value="20">
            <text:p text:style-name="P63">20</text:p>
          </table:table-cell>
          <table:table-cell table:style-name="Tableau2.B3" office:value-type="float" office:value="26">
            <text:p text:style-name="P67">26</text:p>
          </table:table-cell>
          <table:table-cell table:style-name="Tableau2.B3" office:value-type="float" office:value="16">
            <text:p text:style-name="P67">16</text:p>
          </table:table-cell>
          <table:table-cell table:style-name="Tableau2.B3" office:value-type="float" office:value="14">
            <text:p text:style-name="P67">14</text:p>
          </table:table-cell>
          <table:table-cell table:style-name="Tableau2.B3" office:value-type="float" office:value="3">
            <text:p text:style-name="P67">3</text:p>
          </table:table-cell>
          <table:table-cell table:style-name="Tableau2.B3" office:value-type="float" office:value="0">
            <text:p text:style-name="P67">0</text:p>
          </table:table-cell>
        </table:table-row>
        <table:table-row>
          <table:table-cell table:style-name="Tableau2.A1" office:value-type="string">
            <text:p text:style-name="P65">Muud valged kraed </text:p>
          </table:table-cell>
          <table:table-cell table:style-name="Tableau2.B3" office:value-type="float" office:value="42">
            <text:p text:style-name="P63">42</text:p>
          </table:table-cell>
          <table:table-cell table:style-name="Tableau2.B3" office:value-type="float" office:value="46">
            <text:p text:style-name="P63">46</text:p>
          </table:table-cell>
          <table:table-cell table:style-name="Tableau2.B3" office:value-type="float" office:value="36">
            <text:p text:style-name="P63">36</text:p>
          </table:table-cell>
          <table:table-cell table:style-name="Tableau2.B3" office:value-type="float" office:value="28">
            <text:p text:style-name="P63">28</text:p>
          </table:table-cell>
          <table:table-cell table:style-name="Tableau2.B3" office:value-type="float" office:value="22">
            <text:p text:style-name="P63">22</text:p>
          </table:table-cell>
          <table:table-cell table:style-name="Tableau2.B3" office:value-type="float" office:value="20">
            <text:p text:style-name="P63">20</text:p>
          </table:table-cell>
          <table:table-cell table:style-name="Tableau2.B3" office:value-type="float" office:value="23">
            <text:p text:style-name="P67">23</text:p>
          </table:table-cell>
          <table:table-cell table:style-name="Tableau2.B3" office:value-type="float" office:value="21">
            <text:p text:style-name="P67">21</text:p>
          </table:table-cell>
          <table:table-cell table:style-name="Tableau2.B3" office:value-type="float" office:value="13">
            <text:p text:style-name="P67">13</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Käsitöölised </text:p>
          </table:table-cell>
          <table:table-cell table:style-name="Tableau2.B3" office:value-type="float" office:value="44">
            <text:p text:style-name="P63">44</text:p>
          </table:table-cell>
          <table:table-cell table:style-name="Tableau2.B3" office:value-type="float" office:value="41">
            <text:p text:style-name="P63">41</text:p>
          </table:table-cell>
          <table:table-cell table:style-name="Tableau2.B3" office:value-type="float" office:value="33">
            <text:p text:style-name="P63">33</text:p>
          </table:table-cell>
          <table:table-cell table:style-name="Tableau2.B3" office:value-type="float" office:value="27">
            <text:p text:style-name="P63">27</text:p>
          </table:table-cell>
          <table:table-cell table:style-name="Tableau2.B3" office:value-type="float" office:value="24">
            <text:p text:style-name="P63">24</text:p>
          </table:table-cell>
          <table:table-cell table:style-name="Tableau2.B3" office:value-type="float" office:value="24">
            <text:p text:style-name="P63">24</text:p>
          </table:table-cell>
          <table:table-cell table:style-name="Tableau2.B3" office:value-type="float" office:value="21">
            <text:p text:style-name="P67">21</text:p>
          </table:table-cell>
          <table:table-cell table:style-name="Tableau2.B3" office:value-type="float" office:value="22">
            <text:p text:style-name="P67">22</text:p>
          </table:table-cell>
          <table:table-cell table:style-name="Tableau2.B3" office:value-type="float" office:value="17">
            <text:p text:style-name="P67">17</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row>
          <table:table-cell table:style-name="Tableau2.A1" office:value-type="string">
            <text:p text:style-name="P65">Majaelanikud </text:p>
          </table:table-cell>
          <table:table-cell table:style-name="Tableau2.B3" office:value-type="float" office:value="43">
            <text:p text:style-name="P63">43</text:p>
          </table:table-cell>
          <table:table-cell table:style-name="Tableau2.B3" office:value-type="float" office:value="43">
            <text:p text:style-name="P63">43</text:p>
          </table:table-cell>
          <table:table-cell table:style-name="Tableau2.B3" office:value-type="float" office:value="33">
            <text:p text:style-name="P63">33</text:p>
          </table:table-cell>
          <table:table-cell table:style-name="Tableau2.B3" office:value-type="float" office:value="23">
            <text:p text:style-name="P63">23</text:p>
          </table:table-cell>
          <table:table-cell table:style-name="Tableau2.B3" office:value-type="float" office:value="23">
            <text:p text:style-name="P63">23</text:p>
          </table:table-cell>
          <table:table-cell table:style-name="Tableau2.B3" office:value-type="float" office:value="25">
            <text:p text:style-name="P63">25</text:p>
          </table:table-cell>
          <table:table-cell table:style-name="Tableau2.B3" office:value-type="float" office:value="17">
            <text:p text:style-name="P67">17</text:p>
          </table:table-cell>
          <table:table-cell table:style-name="Tableau2.B3" office:value-type="float" office:value="24">
            <text:p text:style-name="P67">24</text:p>
          </table:table-cell>
          <table:table-cell table:style-name="Tableau2.B3" office:value-type="float" office:value="18">
            <text:p text:style-name="P67">18</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Töötu </text:p>
          </table:table-cell>
          <table:table-cell table:style-name="Tableau2.B3" office:value-type="float" office:value="49">
            <text:p text:style-name="P63">49</text:p>
          </table:table-cell>
          <table:table-cell table:style-name="Tableau2.B3" office:value-type="float" office:value="43">
            <text:p text:style-name="P63">43</text:p>
          </table:table-cell>
          <table:table-cell table:style-name="Tableau2.B3" office:value-type="float" office:value="28">
            <text:p text:style-name="P63">28</text:p>
          </table:table-cell>
          <table:table-cell table:style-name="Tableau2.B3" office:value-type="float" office:value="21">
            <text:p text:style-name="P63">21</text:p>
          </table:table-cell>
          <table:table-cell table:style-name="Tableau2.B3" office:value-type="float" office:value="29">
            <text:p text:style-name="P63">29</text:p>
          </table:table-cell>
          <table:table-cell table:style-name="Tableau2.B3" office:value-type="float" office:value="25">
            <text:p text:style-name="P63">25</text:p>
          </table:table-cell>
          <table:table-cell table:style-name="Tableau2.B3" office:value-type="float" office:value="19">
            <text:p text:style-name="P67">19</text:p>
          </table:table-cell>
          <table:table-cell table:style-name="Tableau2.B3" office:value-type="float" office:value="26">
            <text:p text:style-name="P67">26</text:p>
          </table:table-cell>
          <table:table-cell table:style-name="Tableau2.B3" office:value-type="float" office:value="17">
            <text:p text:style-name="P67">17</text:p>
          </table:table-cell>
          <table:table-cell table:style-name="Tableau2.B3" office:value-type="float" office:value="1">
            <text:p text:style-name="P67">1</text:p>
          </table:table-cell>
          <table:table-cell table:style-name="Tableau2.B3" office:value-type="float" office:value="0">
            <text:p text:style-name="P67">0</text:p>
          </table:table-cell>
        </table:table-row>
        <table:table-row>
          <table:table-cell table:style-name="Tableau2.A1" office:value-type="string">
            <text:p text:style-name="P65">Pensionile jäänud</text:p>
          </table:table-cell>
          <table:table-cell table:style-name="Tableau2.B3" office:value-type="float" office:value="49">
            <text:p text:style-name="P63">49</text:p>
          </table:table-cell>
          <table:table-cell table:style-name="Tableau2.B3" office:value-type="float" office:value="43">
            <text:p text:style-name="P63">43</text:p>
          </table:table-cell>
          <table:table-cell table:style-name="Tableau2.B3" office:value-type="float" office:value="28">
            <text:p text:style-name="P63">28</text:p>
          </table:table-cell>
          <table:table-cell table:style-name="Tableau2.B3" office:value-type="float" office:value="26">
            <text:p text:style-name="P63">26</text:p>
          </table:table-cell>
          <table:table-cell table:style-name="Tableau2.B3" office:value-type="float" office:value="24">
            <text:p text:style-name="P63">24</text:p>
          </table:table-cell>
          <table:table-cell table:style-name="Tableau2.B3" office:value-type="float" office:value="28">
            <text:p text:style-name="P63">28</text:p>
          </table:table-cell>
          <table:table-cell table:style-name="Tableau2.B3" office:value-type="float" office:value="14">
            <text:p text:style-name="P67">14</text:p>
          </table:table-cell>
          <table:table-cell table:style-name="Tableau2.B3" office:value-type="float" office:value="26">
            <text:p text:style-name="P67">26</text:p>
          </table:table-cell>
          <table:table-cell table:style-name="Tableau2.B3" office:value-type="float" office:value="17">
            <text:p text:style-name="P67">17</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Üliõpilased </text:p>
          </table:table-cell>
          <table:table-cell table:style-name="Tableau2.B3" office:value-type="float" office:value="39">
            <text:p text:style-name="P63">39</text:p>
          </table:table-cell>
          <table:table-cell table:style-name="Tableau2.B3" office:value-type="float" office:value="48">
            <text:p text:style-name="P63">48</text:p>
          </table:table-cell>
          <table:table-cell table:style-name="Tableau2.B3" office:value-type="float" office:value="40">
            <text:p text:style-name="P63">40</text:p>
          </table:table-cell>
          <table:table-cell table:style-name="Tableau2.B3" office:value-type="float" office:value="30">
            <text:p text:style-name="P63">30</text:p>
          </table:table-cell>
          <table:table-cell table:style-name="Tableau2.B3" office:value-type="float" office:value="20">
            <text:p text:style-name="P63">20</text:p>
          </table:table-cell>
          <table:table-cell table:style-name="Tableau2.B3" office:value-type="float" office:value="16">
            <text:p text:style-name="P63">16</text:p>
          </table:table-cell>
          <table:table-cell table:style-name="Tableau2.B3" office:value-type="float" office:value="26">
            <text:p text:style-name="P67">26</text:p>
          </table:table-cell>
          <table:table-cell table:style-name="Tableau2.B3" office:value-type="float" office:value="15">
            <text:p text:style-name="P67">15</text:p>
          </table:table-cell>
          <table:table-cell table:style-name="Tableau2.B3" office:value-type="float" office:value="7">
            <text:p text:style-name="P67">7</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row>
          <table:table-cell table:style-name="Tableau2.A4" table:number-columns-spanned="7" office:value-type="string">
            <text:p text:style-name="P69">Raskused arvete tasumisel </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Suurema osa ajast </text:p>
          </table:table-cell>
          <table:table-cell table:style-name="Tableau2.B3" office:value-type="float" office:value="57">
            <text:p text:style-name="P63">57</text:p>
          </table:table-cell>
          <table:table-cell table:style-name="Tableau2.B3" office:value-type="float" office:value="31">
            <text:p text:style-name="P63">31</text:p>
          </table:table-cell>
          <table:table-cell table:style-name="Tableau2.B3" office:value-type="float" office:value="22">
            <text:p text:style-name="P63">22</text:p>
          </table:table-cell>
          <table:table-cell table:style-name="Tableau2.B3" office:value-type="float" office:value="15">
            <text:p text:style-name="P63">15</text:p>
          </table:table-cell>
          <table:table-cell table:style-name="Tableau2.B3" office:value-type="float" office:value="36">
            <text:p text:style-name="P63">36</text:p>
          </table:table-cell>
          <table:table-cell table:style-name="Tableau2.B3" office:value-type="float" office:value="29">
            <text:p text:style-name="P63">29</text:p>
          </table:table-cell>
          <table:table-cell table:style-name="Tableau2.A1" office:value-type="string">
            <text:p text:style-name="P62"/>
          </table:table-cell>
          <table:table-cell table:style-name="Tableau2.A1" office:value-type="string">
            <text:p text:style-name="P62"/>
          </table:table-cell>
          <table:table-cell table:style-name="Tableau2.B3" office:value-type="float" office:value="25">
            <text:p text:style-name="P67">25</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row>
          <table:table-cell table:style-name="Tableau2.A1" office:value-type="string">
            <text:p text:style-name="P65">Aeg-ajalt </text:p>
          </table:table-cell>
          <table:table-cell table:style-name="Tableau2.B3" office:value-type="float" office:value="49">
            <text:p text:style-name="P63">49</text:p>
          </table:table-cell>
          <table:table-cell table:style-name="Tableau2.B3" office:value-type="float" office:value="40">
            <text:p text:style-name="P63">40</text:p>
          </table:table-cell>
          <table:table-cell table:style-name="Tableau2.B3" office:value-type="float" office:value="29">
            <text:p text:style-name="P63">29</text:p>
          </table:table-cell>
          <table:table-cell table:style-name="Tableau2.B3" office:value-type="float" office:value="21">
            <text:p text:style-name="P63">21</text:p>
          </table:table-cell>
          <table:table-cell table:style-name="Tableau2.B3" office:value-type="float" office:value="27">
            <text:p text:style-name="P63">27</text:p>
          </table:table-cell>
          <table:table-cell table:style-name="Tableau2.B3" office:value-type="float" office:value="29">
            <text:p text:style-name="P63">29</text:p>
          </table:table-cell>
          <table:table-cell table:style-name="Tableau2.B3" office:value-type="float" office:value="19">
            <text:p text:style-name="P67">19</text:p>
          </table:table-cell>
          <table:table-cell table:style-name="Tableau2.B3" office:value-type="float" office:value="29">
            <text:p text:style-name="P67">29</text:p>
          </table:table-cell>
          <table:table-cell table:style-name="Tableau2.B3" office:value-type="float" office:value="19">
            <text:p text:style-name="P67">19</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row>
          <table:table-cell table:style-name="Tableau2.A1" office:value-type="string">
            <text:p text:style-name="P65">Peaaegu mitte kunagi / mitte kunagi </text:p>
          </table:table-cell>
          <table:table-cell table:style-name="Tableau2.B3" office:value-type="float" office:value="41">
            <text:p text:style-name="P63">41</text:p>
          </table:table-cell>
          <table:table-cell table:style-name="Tableau2.B3" office:value-type="float" office:value="46">
            <text:p text:style-name="P63">46</text:p>
          </table:table-cell>
          <table:table-cell table:style-name="Tableau2.B3" office:value-type="float" office:value="36">
            <text:p text:style-name="P63">36</text:p>
          </table:table-cell>
          <table:table-cell table:style-name="Tableau2.B3" office:value-type="float" office:value="30">
            <text:p text:style-name="P63">30</text:p>
          </table:table-cell>
          <table:table-cell table:style-name="Tableau2.B3" office:value-type="float" office:value="21">
            <text:p text:style-name="P63">21</text:p>
          </table:table-cell>
          <table:table-cell table:style-name="Tableau2.B3" office:value-type="float" office:value="20">
            <text:p text:style-name="P63">20</text:p>
          </table:table-cell>
          <table:table-cell table:style-name="Tableau2.B3" office:value-type="float" office:value="22">
            <text:p text:style-name="P67">22</text:p>
          </table:table-cell>
          <table:table-cell table:style-name="Tableau2.B3" office:value-type="float" office:value="18">
            <text:p text:style-name="P67">18</text:p>
          </table:table-cell>
          <table:table-cell table:style-name="Tableau2.B3" office:value-type="float" office:value="13">
            <text:p text:style-name="P67">13</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Subjektiivne linnastumine </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Maapiirkond või küla </text:p>
          </table:table-cell>
          <table:table-cell table:style-name="Tableau2.B3" office:value-type="float" office:value="43">
            <text:p text:style-name="P63">43</text:p>
          </table:table-cell>
          <table:table-cell table:style-name="Tableau2.B3" office:value-type="float" office:value="42">
            <text:p text:style-name="P63">42</text:p>
          </table:table-cell>
          <table:table-cell table:style-name="Tableau2.B3" office:value-type="float" office:value="34">
            <text:p text:style-name="P63">34</text:p>
          </table:table-cell>
          <table:table-cell table:style-name="Tableau2.B3" office:value-type="float" office:value="29">
            <text:p text:style-name="P63">29</text:p>
          </table:table-cell>
          <table:table-cell table:style-name="Tableau2.B3" office:value-type="float" office:value="22">
            <text:p text:style-name="P63">22</text:p>
          </table:table-cell>
          <table:table-cell table:style-name="Tableau2.B3" office:value-type="float" office:value="22">
            <text:p text:style-name="P63">22</text:p>
          </table:table-cell>
          <table:table-cell table:style-name="Tableau2.B3" office:value-type="float" office:value="20">
            <text:p text:style-name="P67">20</text:p>
          </table:table-cell>
          <table:table-cell table:style-name="Tableau2.B3" office:value-type="float" office:value="20">
            <text:p text:style-name="P67">20</text:p>
          </table:table-cell>
          <table:table-cell table:style-name="Tableau2.B3" office:value-type="float" office:value="15">
            <text:p text:style-name="P67">15</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Väike või keskmise suurusega linn </text:p>
          </table:table-cell>
          <table:table-cell table:style-name="Tableau2.B3" office:value-type="float" office:value="45">
            <text:p text:style-name="P63">45</text:p>
          </table:table-cell>
          <table:table-cell table:style-name="Tableau2.B3" office:value-type="float" office:value="44">
            <text:p text:style-name="P63">44</text:p>
          </table:table-cell>
          <table:table-cell table:style-name="Tableau2.B3" office:value-type="float" office:value="32">
            <text:p text:style-name="P63">32</text:p>
          </table:table-cell>
          <table:table-cell table:style-name="Tableau2.B3" office:value-type="float" office:value="26">
            <text:p text:style-name="P63">26</text:p>
          </table:table-cell>
          <table:table-cell table:style-name="Tableau2.B3" office:value-type="float" office:value="22">
            <text:p text:style-name="P63">22</text:p>
          </table:table-cell>
          <table:table-cell table:style-name="Tableau2.B3" office:value-type="float" office:value="24">
            <text:p text:style-name="P63">24</text:p>
          </table:table-cell>
          <table:table-cell table:style-name="Tableau2.B3" office:value-type="float" office:value="21">
            <text:p text:style-name="P67">21</text:p>
          </table:table-cell>
          <table:table-cell table:style-name="Tableau2.B3" office:value-type="float" office:value="23">
            <text:p text:style-name="P67">23</text:p>
          </table:table-cell>
          <table:table-cell table:style-name="Tableau2.B3" office:value-type="float" office:value="15">
            <text:p text:style-name="P67">15</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Suurlinn </text:p>
          </table:table-cell>
          <table:table-cell table:style-name="Tableau2.B3" office:value-type="float" office:value="45">
            <text:p text:style-name="P63">45</text:p>
          </table:table-cell>
          <table:table-cell table:style-name="Tableau2.B3" office:value-type="float" office:value="44">
            <text:p text:style-name="P63">44</text:p>
          </table:table-cell>
          <table:table-cell table:style-name="Tableau2.B3" office:value-type="float" office:value="34">
            <text:p text:style-name="P63">34</text:p>
          </table:table-cell>
          <table:table-cell table:style-name="Tableau2.B3" office:value-type="float" office:value="26">
            <text:p text:style-name="P63">26</text:p>
          </table:table-cell>
          <table:table-cell table:style-name="Tableau2.B3" office:value-type="float" office:value="27">
            <text:p text:style-name="P63">27</text:p>
          </table:table-cell>
          <table:table-cell table:style-name="Tableau2.B3" office:value-type="float" office:value="23">
            <text:p text:style-name="P63">23</text:p>
          </table:table-cell>
          <table:table-cell table:style-name="Tableau2.B3" office:value-type="float" office:value="21">
            <text:p text:style-name="P67">21</text:p>
          </table:table-cell>
          <table:table-cell table:style-name="Tableau2.B3" office:value-type="float" office:value="21">
            <text:p text:style-name="P67">21</text:p>
          </table:table-cell>
          <table:table-cell table:style-name="Tableau2.B3" office:value-type="float" office:value="14">
            <text:p text:style-name="P67">14</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ELi kuvand </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Positiivne </text:p>
          </table:table-cell>
          <table:table-cell table:style-name="Tableau2.B3" office:value-type="float" office:value="38">
            <text:p text:style-name="P63">38</text:p>
          </table:table-cell>
          <table:table-cell table:style-name="Tableau2.B3" office:value-type="float" office:value="53">
            <text:p text:style-name="P63">53</text:p>
          </table:table-cell>
          <table:table-cell table:style-name="Tableau2.B3" office:value-type="float" office:value="43">
            <text:p text:style-name="P63">43</text:p>
          </table:table-cell>
          <table:table-cell table:style-name="Tableau2.B3" office:value-type="float" office:value="32">
            <text:p text:style-name="P63">32</text:p>
          </table:table-cell>
          <table:table-cell table:style-name="Tableau2.B3" office:value-type="float" office:value="17">
            <text:p text:style-name="P63">17</text:p>
          </table:table-cell>
          <table:table-cell table:style-name="Tableau2.B3" office:value-type="float" office:value="17">
            <text:p text:style-name="P63">17</text:p>
          </table:table-cell>
          <table:table-cell table:style-name="Tableau2.B3" office:value-type="float" office:value="25">
            <text:p text:style-name="P67">25</text:p>
          </table:table-cell>
          <table:table-cell table:style-name="Tableau2.B3" office:value-type="float" office:value="16">
            <text:p text:style-name="P67">16</text:p>
          </table:table-cell>
          <table:table-cell table:style-name="Tableau2.B3" office:value-type="float" office:value="9">
            <text:p text:style-name="P67">9</text:p>
          </table:table-cell>
          <table:table-cell table:style-name="Tableau2.B3" office:value-type="float" office:value="2">
            <text:p text:style-name="P67">2</text:p>
          </table:table-cell>
          <table:table-cell table:style-name="Tableau2.B3" office:value-type="float" office:value="0">
            <text:p text:style-name="P67">0</text:p>
          </table:table-cell>
        </table:table-row>
        <table:table-row>
          <table:table-cell table:style-name="Tableau2.A1" office:value-type="string">
            <text:p text:style-name="P65">Neutraalne </text:p>
          </table:table-cell>
          <table:table-cell table:style-name="Tableau2.B3" office:value-type="float" office:value="47">
            <text:p text:style-name="P63">47</text:p>
          </table:table-cell>
          <table:table-cell table:style-name="Tableau2.B3" office:value-type="float" office:value="40">
            <text:p text:style-name="P63">40</text:p>
          </table:table-cell>
          <table:table-cell table:style-name="Tableau2.B3" office:value-type="float" office:value="28">
            <text:p text:style-name="P63">28</text:p>
          </table:table-cell>
          <table:table-cell table:style-name="Tableau2.B3" office:value-type="float" office:value="25">
            <text:p text:style-name="P63">25</text:p>
          </table:table-cell>
          <table:table-cell table:style-name="Tableau2.B3" office:value-type="float" office:value="23">
            <text:p text:style-name="P63">23</text:p>
          </table:table-cell>
          <table:table-cell table:style-name="Tableau2.B3" office:value-type="float" office:value="26">
            <text:p text:style-name="P63">26</text:p>
          </table:table-cell>
          <table:table-cell table:style-name="Tableau2.B3" office:value-type="float" office:value="18">
            <text:p text:style-name="P67">18</text:p>
          </table:table-cell>
          <table:table-cell table:style-name="Tableau2.B3" office:value-type="float" office:value="25">
            <text:p text:style-name="P67">25</text:p>
          </table:table-cell>
          <table:table-cell table:style-name="Tableau2.B3" office:value-type="float" office:value="14">
            <text:p text:style-name="P67">14</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Negatiivne </text:p>
          </table:table-cell>
          <table:table-cell table:style-name="Tableau2.B3" office:value-type="float" office:value="58">
            <text:p text:style-name="P63">58</text:p>
          </table:table-cell>
          <table:table-cell table:style-name="Tableau2.B3" office:value-type="float" office:value="23">
            <text:p text:style-name="P63">23</text:p>
          </table:table-cell>
          <table:table-cell table:style-name="Tableau2.B3" office:value-type="float" office:value="13">
            <text:p text:style-name="P63">13</text:p>
          </table:table-cell>
          <table:table-cell table:style-name="Tableau2.B3" office:value-type="float" office:value="15">
            <text:p text:style-name="P63">15</text:p>
          </table:table-cell>
          <table:table-cell table:style-name="Tableau2.B3" office:value-type="float" office:value="43">
            <text:p text:style-name="P63">43</text:p>
          </table:table-cell>
          <table:table-cell table:style-name="Tableau2.B3" office:value-type="float" office:value="35">
            <text:p text:style-name="P63">35</text:p>
          </table:table-cell>
          <table:table-cell table:style-name="Tableau2.B3" office:value-type="float" office:value="13">
            <text:p text:style-name="P67">13</text:p>
          </table:table-cell>
          <table:table-cell table:style-name="Tableau2.B3" office:value-type="float" office:value="31">
            <text:p text:style-name="P67">31</text:p>
          </table:table-cell>
          <table:table-cell table:style-name="Tableau2.B3" office:value-type="float" office:value="35">
            <text:p text:style-name="P67">35</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4" table:number-columns-spanned="7" office:value-type="string">
            <text:p text:style-name="P69">Rahulolu elukvaliteediga </text:p>
          </table:table-cell>
          <table:covered-table-cell/>
          <table:covered-table-cell/>
          <table:covered-table-cell/>
          <table:covered-table-cell/>
          <table:covered-table-cell/>
          <table:covered-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cell table:style-name="Tableau2.A4" office:value-type="string">
            <text:p text:style-name="P62"/>
          </table:table-cell>
        </table:table-row>
        <table:table-row>
          <table:table-cell table:style-name="Tableau2.A1" office:value-type="string">
            <text:p text:style-name="P65">Rahul </text:p>
          </table:table-cell>
          <table:table-cell table:style-name="Tableau2.B3" office:value-type="float" office:value="41">
            <text:p text:style-name="P63">41</text:p>
          </table:table-cell>
          <table:table-cell table:style-name="Tableau2.B3" office:value-type="float" office:value="46">
            <text:p text:style-name="P63">46</text:p>
          </table:table-cell>
          <table:table-cell table:style-name="Tableau2.B3" office:value-type="float" office:value="37">
            <text:p text:style-name="P63">37</text:p>
          </table:table-cell>
          <table:table-cell table:style-name="Tableau2.B3" office:value-type="float" office:value="30">
            <text:p text:style-name="P63">30</text:p>
          </table:table-cell>
          <table:table-cell table:style-name="Tableau2.B3" office:value-type="float" office:value="20">
            <text:p text:style-name="P63">20</text:p>
          </table:table-cell>
          <table:table-cell table:style-name="Tableau2.B3" office:value-type="float" office:value="20">
            <text:p text:style-name="P63">20</text:p>
          </table:table-cell>
          <table:table-cell table:style-name="Tableau2.B3" office:value-type="float" office:value="22">
            <text:p text:style-name="P67">22</text:p>
          </table:table-cell>
          <table:table-cell table:style-name="Tableau2.B3" office:value-type="float" office:value="18">
            <text:p text:style-name="P67">18</text:p>
          </table:table-cell>
          <table:table-cell table:style-name="Tableau2.B3" office:value-type="float" office:value="13">
            <text:p text:style-name="P67">13</text:p>
          </table:table-cell>
          <table:table-cell table:style-name="Tableau2.B3" office:value-type="float" office:value="2">
            <text:p text:style-name="P67">2</text:p>
          </table:table-cell>
          <table:table-cell table:style-name="Tableau2.B3" office:value-type="float" office:value="1">
            <text:p text:style-name="P67">1</text:p>
          </table:table-cell>
        </table:table-row>
        <table:table-row>
          <table:table-cell table:style-name="Tableau2.A1" office:value-type="string">
            <text:p text:style-name="P65">Ei ole rahul </text:p>
          </table:table-cell>
          <table:table-cell table:style-name="Tableau2.B3" office:value-type="float" office:value="61">
            <text:p text:style-name="P63">61</text:p>
          </table:table-cell>
          <table:table-cell table:style-name="Tableau2.B3" office:value-type="float" office:value="30">
            <text:p text:style-name="P63">30</text:p>
          </table:table-cell>
          <table:table-cell table:style-name="Tableau2.B3" office:value-type="float" office:value="16">
            <text:p text:style-name="P63">16</text:p>
          </table:table-cell>
          <table:table-cell table:style-name="Tableau2.B3" office:value-type="float" office:value="12">
            <text:p text:style-name="P63">12</text:p>
          </table:table-cell>
          <table:table-cell table:style-name="Tableau2.B3" office:value-type="float" office:value="39">
            <text:p text:style-name="P63">39</text:p>
          </table:table-cell>
          <table:table-cell table:style-name="Tableau2.B3" office:value-type="float" office:value="36">
            <text:p text:style-name="P63">36</text:p>
          </table:table-cell>
          <table:table-cell table:style-name="Tableau2.B3" office:value-type="float" office:value="14">
            <text:p text:style-name="P67">14</text:p>
          </table:table-cell>
          <table:table-cell table:style-name="Tableau2.B3" office:value-type="float" office:value="37">
            <text:p text:style-name="P67">37</text:p>
          </table:table-cell>
          <table:table-cell table:style-name="Tableau2.B3" office:value-type="float" office:value="26">
            <text:p text:style-name="P67">26</text:p>
          </table:table-cell>
          <table:table-cell table:style-name="Tableau2.B3" office:value-type="float" office:value="1">
            <text:p text:style-name="P67">1</text:p>
          </table:table-cell>
          <table:table-cell table:style-name="Tableau2.B3" office:value-type="float" office:value="1">
            <text:p text:style-name="P67">1</text:p>
          </table:table-cell>
        </table:table-row>
      </table:table>
      <text:p text:style-name="P24"/>
      <text:h text:style-name="P16" text:outline-level="2"><text:bookmark-start text:name="__RefHeading___Toc318265_3078747257"/>Tulevikuväljavaated<text:bookmark-end text:name="__RefHeading___Toc318265_3078747257"/></text:h>
      <text:p text:style-name="P24">Seda arvesse võttes käsitletakse analüüsis eurooplaste tulevikuväljavaateid. Üldiselt on optimism kõige tugevam isiklikul tasandil ja nõrgeneb, kuna vastajad kaaluvad laiemaid kontekste, kusjuures kindlustunne annab järk-järgult teed ettevaatlikumatele arusaamadele, kui minnakse isiklikelt oludelt üle riiklikele, Euroopa ja lõppkokkuvõttes ülemaailmsetele perspektiividele. See muster peegeldab selget kontrasti suhteliselt stabiilsete isiklike väljavaadete ja ebakindlamate rahvusvahelise keskkonna vaadete vahel, mis tõenäoliselt mõjutab kodanike prioriteete, suhtumist juhtimisse ja ootusi seoses koostööga eri tasanditel.</text:p>
      <text:p text:style-name="P25">Euroopa Liidus on optimism tuleviku suhtes sõltuvalt vaadeldavast tasemest jätkuvalt väga erinev. Enesekindlus on suurim isiklikul tasandil: 76 % vastanutest väljendas optimismi enda ja oma perekonna tuleviku suhtes. See osakaal ei ole 2025. aasta novembriga võrreldes muutunud. Optimism on märkimisväärselt väiksem, kui vastajad hindavad laiemat konteksti. Ligikaudu kuus eurooplast kümnest on oma riigi (58%, +1 protsendipunkti) ja Euroopa Liidu (59%, +2 protsendipunkti) tuleviku suhtes optimistlikud, mis näitab suhtelist stabiilsust võrreldes eelmise, 2025. aasta novembris tehtud uuringuga. Kuid globaalsele tasandile pöördudes muutuvad vaated oluliselt ettevaatlikumaks. Vaid 38 % vastanutest teatas, et nad on maailma tuleviku suhtes optimistlikud, mis tähendab märkimisväärset vähenemist kuue protsendipunkti võrra alates 2025. aasta novembrist, samas kui 58 % väljendas pessimismi (+6 protsendipunkti). </text:p>
      <text:p text:style-name="P24"><draw:g text:anchor-type="paragraph" draw:z-index="8" draw:name="Forme7" draw:style-name="gr9"><draw:frame draw:style-name="gr486" draw:text-style-name="P106" svg:width="10.861cm" svg:height="8.901cm" svg:x="5.003cm" svg:y="2.111cm"><draw:image xlink:href="Pictures/10000000000002880000021341E874A82584A5CD.png" xlink:type="simple" xlink:show="embed" xlink:actuate="onLoad" draw:mime-type="image/png"><text:p/></draw:image></draw:frame><draw:frame draw:style-name="gr487" draw:text-style-name="P109" svg:width="3.606cm" svg:height="0.578cm" svg:x="4.997cm" svg:y="1.413cm"><draw:text-box><text:p text:style-name="P107"><text:span text:style-name="T42">Sinu pere ja sina</text:span></text:p></draw:text-box></draw:frame><draw:frame draw:style-name="gr488" draw:text-style-name="P109" svg:width="2.869cm" svg:height="0.578cm" svg:x="5.133cm" svg:y="3.912cm"><draw:text-box><text:p text:style-name="P107"><text:span text:style-name="T42">(Meie riik)</text:span></text:p></draw:text-box></draw:frame><draw:frame draw:style-name="gr489" draw:text-style-name="P109" svg:width="1.544cm" svg:height="0.902cm" svg:x="5.101cm" svg:y="6.442cm"><draw:text-box><text:p text:style-name="P107"><text:span text:style-name="T42">Euroopa Liit</text:span></text:p></draw:text-box></draw:frame><draw:frame draw:style-name="gr490" draw:text-style-name="P109" svg:width="3.601cm" svg:height="0.578cm" svg:x="5.003cm" svg:y="8.943cm"><draw:text-box><text:p text:style-name="P107"><text:span text:style-name="T42">Maailm</text:span></text:p></draw:text-box></draw:frame><draw:frame draw:style-name="gr491" draw:text-style-name="P109" svg:width="2.428cm" svg:height="0.578cm" svg:x="2.302cm" svg:y="2.242cm"><draw:text-box><text:p text:style-name="P107"><text:span text:style-name="T42">aprill/mai 2026</text:span></text:p></draw:text-box></draw:frame><draw:frame draw:style-name="gr492" draw:text-style-name="P109" svg:width="2.43cm" svg:height="0.578cm" svg:x="2.274cm" svg:y="4.711cm"><draw:text-box><text:p text:style-name="P107"><text:span text:style-name="T42">aprill/mai 2026</text:span></text:p></draw:text-box></draw:frame><draw:frame draw:style-name="gr493" draw:text-style-name="P109" svg:width="2.428cm" svg:height="0.578cm" svg:x="2.374cm" svg:y="7.142cm"><draw:text-box><text:p text:style-name="P107"><text:span text:style-name="T42">aprill/mai 2026</text:span></text:p></draw:text-box></draw:frame><draw:frame draw:style-name="gr494" draw:text-style-name="P109" svg:width="2.43cm" svg:height="0.578cm" svg:x="2.501cm" svg:y="9.641cm"><draw:text-box><text:p text:style-name="P107"><text:span text:style-name="T42">aprill/mai 2026</text:span></text:p></draw:text-box></draw:frame><draw:frame draw:style-name="gr495" draw:text-style-name="P109" svg:width="1.714cm" svg:height="1.551cm" svg:x="3.302cm" svg:y="2.912cm"><draw:text-box><text:p text:style-name="P107"><text:span text:style-name="T42">2025. aasta november</text:span></text:p></draw:text-box></draw:frame><draw:frame draw:style-name="gr496" draw:text-style-name="P109" svg:width="1.715cm" svg:height="1.551cm" svg:x="2.988cm" svg:y="5.512cm"><draw:text-box><text:p text:style-name="P107"><text:span text:style-name="T42">2025. aasta november</text:span></text:p></draw:text-box></draw:frame><draw:frame draw:style-name="gr497" draw:text-style-name="P109" svg:width="1.714cm" svg:height="1.551cm" svg:x="3.089cm" svg:y="7.913cm"><draw:text-box><text:p text:style-name="P107"><text:span text:style-name="T42">2025. aasta november</text:span></text:p></draw:text-box></draw:frame><draw:frame draw:style-name="gr498" draw:text-style-name="P109" svg:width="1.715cm" svg:height="1.551cm" svg:x="2.988cm" svg:y="10.342cm"><draw:text-box><text:p text:style-name="P107"><text:span text:style-name="T42">2025. aasta november</text:span></text:p></draw:text-box></draw:frame><draw:frame draw:style-name="gr499" draw:text-style-name="P106" svg:width="10.642cm" svg:height="0.502cm" svg:x="2.942cm" svg:y="11.312cm"><draw:image xlink:href="Pictures/10000000000002540000001CC922E8D5FB7897B2.png" xlink:type="simple" xlink:show="embed" xlink:actuate="onLoad" draw:mime-type="image/png"><text:p/></draw:image></draw:frame><draw:frame draw:style-name="gr500" draw:text-style-name="P109" svg:width="3.301cm" svg:height="0.578cm" svg:x="3.703cm" svg:y="11.312cm"><draw:text-box><text:p text:style-name="P107"><text:span text:style-name="T42">Kokku "optimistlik"</text:span></text:p></draw:text-box></draw:frame><draw:frame draw:style-name="gr501" draw:text-style-name="P109" svg:width="2.805cm" svg:height="0.902cm" svg:x="8.603cm" svg:y="11.241cm"><draw:text-box><text:p text:style-name="P107"><text:span text:style-name="T42">"Pessimistlik" kokku</text:span></text:p></draw:text-box></draw:frame><draw:frame draw:style-name="gr502" draw:text-style-name="P109" svg:width="2.495cm" svg:height="0.578cm" svg:x="13.402cm" svg:y="11.211cm"><draw:text-box><text:p text:style-name="P107"><text:span text:style-name="T42">Ei tea</text:span></text:p></draw:text-box></draw:frame><draw:frame draw:style-name="gr503" draw:text-style-name="P109" svg:width="15.601cm" svg:height="0.902cm" svg:x="0.002cm" svg:y="0.224cm"><draw:text-box><text:p text:style-name="P107"><text:span text:style-name="T42">QA12 Kas ütleksite, et olete tuleviku suhtes väga optimistlik, üsna optimistlik, üsna pessimistlik või väga pessimistlik? (EL 27) (%)</text:span></text:p></draw:text-box></draw:frame></draw:g></text:p>
      <text:p text:style-name="P24"/>
      <text:p text:style-name="P26">Pessimismi püsimine ja tugevnemine maailma tuleviku suhtes viitab sellele, et üleilmne ebakindlus ja probleemid mõjutavad jätkuvalt tugevalt üldsuse meeleolu. See halvenemine ülemaailmsel tasandil on vastuolus nii isiklike väljavaadete kui ka riikide ja Euroopa tasandi väljavaadete suhtelise stabiilsusega. Selline muster näitab, et kuigi eurooplased usaldavad jätkuvalt oma vahetut olukorda ning teataval määral ka riiklikke ja Euroopa raamistikke, on nad üha enam mures arengute pärast rahvusvahelisel tasandil. Need mured kujundavad tõenäoliselt laiemat arusaama, mõjutades seda, kuidas kodanikud küsimusi prioriseerivad ja kuidas nad hindavad institutsioonide, sealhulgas Euroopa Liidu rolli ülemaailmsetele probleemidele reageerimisel.</text:p>
      <text:h text:style-name="P15" text:outline-level="2"><text:bookmark-start text:name="__RefHeading___Toc316592_3078747257"/>Maailma tulevikuväljavaated<text:bookmark-end text:name="__RefHeading___Toc316592_3078747257"/></text:h>
      <text:p text:style-name="P24">Üldsuse arusaama maailma tulevikust iseloomustab pessimismi selge ülekaal, mis kajastab praegu kodanike ees seisvate üleilmsete probleemide kuhjumist. Kogu Euroopa Liidus väljendasid vastajad maailma tuleviku suhtes väiksemat optimismi kui ükski teine vaadeldud tasand.</text:p>
      <text:p text:style-name="P24"><draw:g text:anchor-type="paragraph" draw:z-index="80" draw:name="Forme10" draw:style-name="gr2"><draw:frame draw:style-name="gr3" draw:text-style-name="P106" svg:width="6.716cm" svg:height="6.467cm" svg:x="7.908cm" svg:y="1.629cm"><draw:image xlink:href="Pictures/10000000000002C1000002A74D38D9E29EB6C86F.png" xlink:type="simple" xlink:show="embed" xlink:actuate="onLoad" draw:mime-type="image/png"><text:p/></draw:image></draw:frame><draw:g draw:style-name="gr4"><draw:frame draw:style-name="gr5" draw:text-style-name="P106" svg:width="1.112cm" svg:height="1.802cm" svg:x="9.611cm" svg:y="8.696cm"><draw:image xlink:href="Pictures/10000000000000420000006BFE11E4B5E265917C.png" xlink:type="simple" xlink:show="embed" xlink:actuate="onLoad" draw:mime-type="image/png"><text:p/></draw:image></draw:frame><draw:frame draw:style-name="gr6" draw:text-style-name="P108" svg:width="3.402cm" svg:height="1.876cm" svg:x="10.821cm" svg:y="8.696cm"><draw:text-box><text:p text:style-name="P107"><text:span text:style-name="T42">Kokku optimistlik</text:span></text:p><text:p text:style-name="P107"><text:span text:style-name="T42"/></text:p><text:p text:style-name="P107"><text:span text:style-name="T42">„</text:span><text:span text:style-name="T42">Pessimistlik“ kokku</text:span></text:p><text:p text:style-name="P107"><text:span text:style-name="T42"/></text:p><text:p text:style-name="P107"><text:span text:style-name="T42">Ei oska öelda</text:span></text:p></draw:text-box></draw:frame></draw:g><draw:frame draw:style-name="gr7" draw:text-style-name="P109" svg:width="13.122cm" svg:height="0.902cm" svg:x="0cm" svg:y="0.236cm"><draw:text-box><text:p text:style-name="P107"><text:span text:style-name="T42">QA12.4 Kas ütleksite, et olete tuleviku suhtes väga optimistlik, üsna optimistlik, üsna pessimistlik või väga pessimistlik? Maailm (EL 27) (%)</text:span></text:p></draw:text-box></draw:frame><draw:frame draw:style-name="gr8" draw:text-style-name="P109" svg:width="6.667cm" svg:height="2.2cm" svg:x="0.288cm" svg:y="7.83cm"><draw:text-box><text:p text:style-name="P107"><text:span text:style-name="T42">Kokku "optimistlik"</text:span> <text:span text:style-name="T43">▼</text:span><text:span text:style-name="T42"> 6 </text:span></text:p><text:p text:style-name="P107"><text:span text:style-name="T42">"Pessimistlik" kokku</text:span> <text:span text:style-name="T43">▲</text:span><text:span text:style-name="T42"> 6 </text:span></text:p><text:p text:style-name="P107"><text:span text:style-name="T42">Ei tea</text:span> <text:span text:style-name="T42">= </text:span></text:p><text:p text:style-name="P107"><text:span text:style-name="T43">▲</text:span><text:span text:style-name="T44">▼</text:span> <text:span text:style-name="T42">(aprill/mai 2026 – november 2025) </text:span></text:p></draw:text-box></draw:frame></draw:g></text:p>
      <text:p text:style-name="P24"/>
      <text:p text:style-name="P26">ELi tasandil ütleb vähem kui neli vastajat kümnest (38%), et nad on maailma tuleviku suhtes optimistlikud, mis tähendab eelmise uuringuga võrreldes märkimisväärset langust kuue protsendipunkti võrra. See optimism on endiselt piiratud intensiivsusega, kusjuures vaid väike osa nimetab end väga optimistlikuks (5 %). Seevastu valdav enamik eurooplasi (58%) teatab, et tunneb end maailma tuleviku suhtes pessimistlikult, mis on kuus protsendipunkti rohkem kui 2025. aasta novembris, sealhulgas märkimisväärne osa neist, kes väljendavad tugevat pessimismi (15%, +4 protsendipunkti).</text:p>
      <text:p text:style-name="P24">Liikmesriikide arusaamad maailma tulevikust on väga erinevad, mis näitab märkimisväärseid erinevusi nii optimismi kui ka pessimismi tasemes. Üldiselt on vähemalt pooled vastanutest optimistlikud 11 liikmesriigis. Optimismi kõrgeim tase on Poolas (63%), millele järgnevad Ungari, Leedu, Slovakkia ja Rumeenia (kõigis 57%), kus selge enamus vastanutest väljendab positiivset väljavaadet. </text:p>
      <text:p text:style-name="P24">Kuid selline optimism ei ole kaugeltki laialt levinud. Vähemalt pooled vastanutest on pessimistlikud 15 liikmesriigis. Kõige rohkem pessimismi maailma tuleviku suhtes on täheldatud Madalmaades (75%), Prantsusmaal (70%), Saksamaal ja Belgias (mõlemas 69%). Nendes riikides kaaluvad pessimistlikud hinnangud selgelt üles optimismi, rõhutades, mil määral kujundavad mured üleilmsete arengute pärast üldsuse meeleolu.</text:p>
      <text:p text:style-name="P24"><draw:g text:anchor-type="paragraph" draw:z-index="9" draw:name="Forme11" draw:style-name="gr9"><draw:frame draw:style-name="gr480" draw:text-style-name="P106" svg:width="17.038cm" svg:height="7.901cm" svg:x="0.002cm" svg:y="1.51cm"><draw:image xlink:href="Pictures/100000000000051F00000260B5237701128D3463.png" xlink:type="simple" xlink:show="embed" xlink:actuate="onLoad" draw:mime-type="image/png"><text:p/></draw:image></draw:frame><draw:g draw:style-name="gr4"><draw:frame draw:style-name="gr481" draw:text-style-name="P106" svg:width="10.642cm" svg:height="0.5cm" svg:x="2.838cm" svg:y="9.541cm"><draw:image xlink:href="Pictures/10000000000002540000001CC922E8D5FB7897B2.png" xlink:type="simple" xlink:show="embed" xlink:actuate="onLoad" draw:mime-type="image/png"><text:p/></draw:image></draw:frame><draw:frame draw:style-name="gr482" draw:text-style-name="P109" svg:width="3.301cm" svg:height="0.578cm" svg:x="3.599cm" svg:y="9.541cm"><draw:text-box><text:p text:style-name="P107"><text:span text:style-name="T42">Kokku "optimistlik"</text:span></text:p></draw:text-box></draw:frame><draw:frame draw:style-name="gr483" draw:text-style-name="P109" svg:width="2.805cm" svg:height="0.902cm" svg:x="8.499cm" svg:y="9.47cm"><draw:text-box><text:p text:style-name="P107"><text:span text:style-name="T42">"Pessimistlik" kokku</text:span></text:p></draw:text-box></draw:frame><draw:frame draw:style-name="gr484" draw:text-style-name="P109" svg:width="2.495cm" svg:height="0.578cm" svg:x="13.298cm" svg:y="9.44cm"><draw:text-box><text:p text:style-name="P107"><text:span text:style-name="T42">Ei tea</text:span></text:p></draw:text-box></draw:frame></draw:g><draw:frame draw:style-name="gr485" draw:text-style-name="P109" svg:width="16.7cm" svg:height="1.089cm" svg:x="0.14cm" svg:y="0.222cm"><draw:text-box><text:p text:style-name="P107"><text:span text:style-name="T42">QA12.4 Kas ütleksite, et olete tuleviku suhtes väga optimistlik, üsna optimistlik, üsna pessimistlik või väga pessimistlik? Maailm (%)</text:span></text:p></draw:text-box></draw:frame></draw:g></text:p>
      <text:p text:style-name="P24"/>
      <text:p text:style-name="P26">Erinevused optimismis ja pessimismis maailma tuleviku suhtes ilmnevad ka sotsiaaldemograafilistes rühmades, kuigi nende mustrite tugevus varieerub omaduste järgi.</text:p>
      <text:p text:style-name="P24">Soolisi erinevusi arusaamades ei ole. Mehed ja naised teatavad samasugusest optimismi tasemest (38% mõlemas rühmas) ja väga sarnasest pessimismi tasemest (58% meestel ja 57% naistel). </text:p>
      <text:p text:style-name="P24">Vanus on diferentseeritum tegur. Nooremad vastajad kipuvad olema optimistlikumad, samas kui pessimism vanusega järk-järgult suureneb. 15–24aastaste seas väljendavad samad inimesed optimismi ja pessimismi (48%). Siiski väheneb optimism 25–39-aastaste vastajate (38% vs. 58% pessimistlik) ja 40–54-aastaste vastajate seas (40% vs. 56%). Kõige negatiivsem on väljavaade 55-aastaste ja vanemate vastajate seas, kus ainult 34% tunneb end optimistlikult ja selge enamus (61%) teatab pessimismist. </text:p>
      <text:p text:style-name="P24">Erinevused vastavalt haridustasemele on olemas, kuid suhteliselt mõõdukad. Keskmise haridustasemega vastajad on kõige optimistlikumad (41%), samas kui madala haridustasemega vastajad teatavad väiksemast optimismist (34%) ja suuremast pessimismist (60%). Kõrgelt haritud vastajate hulgas on optimism 38% ja pessimism 59%, mis viitab sellele, et kuigi haridus on seotud mõningate erinevustega, valitseb kõigis haridusrühmades valdavalt ettevaatlik väljavaade.</text:p>
      <text:p text:style-name="P24">Vastajate finantsolukorra hindamisel täheldatakse eriti tugevat seost. Need, kellel on enamasti finantsraskused, on oluliselt pessimistlikumad: vaid 26 % väljendab optimismi, samas kui 70 % väljendab pessimismi. See vastandub vastanutele, kes peaaegu kunagi või mitte kunagi ei seisa silmitsi selliste raskustega, kelle hulgas optimism tõuseb 39%-ni ja pessimism väheneb 56%-ni. Aeg-ajalt rahalistes raskustes olevad vastajad kuuluvad nendesse rühmadesse (37% olid optimistlikud ja 59% pessimistlikud). Need tulemused toovad esile tugeva seose majandusliku haavatavuse ja negatiivsete ootuste vahel üleilmse arengu suhtes.</text:p>
      <text:p text:style-name="P24">lisaks on arusaam maailma tulevikust tihedalt seotud vastajate kuvandiga Euroopa Liidust. Vastajad, kellel on Euroopa Liidust positiivne kuvand, väljendasid tasakaalustatud vaateid, kusjuures 49% väljendas optimismi ja 48% pessimismi. Seevastu ELi negatiivse kuvandiga vastajate hulgas langes optimism järsult 17 %-le, samas kui 79 % teatas pessimismist, mis viitab väga negatiivsele väljavaatele. Need, kellel on neutraalne pilt, langevad nende rühmade vahel (34% optimistlik vs 60% pessimistlik). See muster rõhutab tugevat seost ELi suhtumise ja üleilmsete väljavaadete tajumise vahel.</text:p>
      <text:p text:style-name="P24"/>
      <table:table table:name="Tableau3" table:style-name="Tableau3">
        <table:table-column table:style-name="Tableau3.A"/>
        <table:table-column table:style-name="Tableau3.B"/>
        <table:table-column table:style-name="Tableau3.C"/>
        <table:table-column table:style-name="Tableau3.D"/>
        <table:table-row>
          <table:table-cell table:style-name="Tableau3.A1" table:number-columns-spanned="4" office:value-type="string">
            <text:p text:style-name="P80">QA12.4 Kas ütleksite, et olete tuleviku suhtes väga optimistlik, üsna optimistlik, üsna pessimistlik või väga pessimistlik? - Maailm (% - EL)</text:p>
          </table:table-cell>
          <table:covered-table-cell/>
          <table:covered-table-cell/>
          <table:covered-table-cell/>
        </table:table-row>
        <table:table-row>
          <table:table-cell table:style-name="Tableau3.A1" office:value-type="string">
            <text:p text:style-name="P83"/>
          </table:table-cell>
          <table:table-cell table:style-name="Tableau3.A1" office:value-type="string">
            <text:p text:style-name="P84">Kokku optimistlik</text:p>
          </table:table-cell>
          <table:table-cell table:style-name="Tableau3.A1" office:value-type="string">
            <text:p text:style-name="P84">„Pessimistlik“ kokku</text:p>
          </table:table-cell>
          <table:table-cell table:style-name="Tableau3.A1" office:value-type="string">
            <text:p text:style-name="P84">Ei oska öelda</text:p>
          </table:table-cell>
        </table:table-row>
        <table:table-row>
          <table:table-cell table:style-name="Tableau3.A1" office:value-type="string">
            <text:p text:style-name="P80">EL 27 </text:p>
          </table:table-cell>
          <table:table-cell table:style-name="Tableau3.B3" office:value-type="float" office:value="38">
            <text:p text:style-name="P84">38</text:p>
          </table:table-cell>
          <table:table-cell table:style-name="Tableau3.B3" office:value-type="float" office:value="58">
            <text:p text:style-name="P84">58</text:p>
          </table:table-cell>
          <table:table-cell table:style-name="Tableau3.B3" office:value-type="float" office:value="4">
            <text:p text:style-name="P84">4</text:p>
          </table:table-cell>
        </table:table-row>
        <table:table-row>
          <table:table-cell table:style-name="Tableau3.A4" table:number-columns-spanned="4" office:value-type="string">
            <text:p text:style-name="P71">Sugu</text:p>
          </table:table-cell>
          <table:covered-table-cell/>
          <table:covered-table-cell/>
          <table:covered-table-cell/>
        </table:table-row>
        <table:table-row>
          <table:table-cell table:style-name="Tableau3.A1" office:value-type="string">
            <text:p text:style-name="P80">Mees </text:p>
          </table:table-cell>
          <table:table-cell table:style-name="Tableau3.B3" office:value-type="float" office:value="38">
            <text:p text:style-name="P84">38</text:p>
          </table:table-cell>
          <table:table-cell table:style-name="Tableau3.B3" office:value-type="float" office:value="58">
            <text:p text:style-name="P84">58</text:p>
          </table:table-cell>
          <table:table-cell table:style-name="Tableau3.B3" office:value-type="float" office:value="4">
            <text:p text:style-name="P84">4</text:p>
          </table:table-cell>
        </table:table-row>
        <table:table-row>
          <table:table-cell table:style-name="Tableau3.A1" office:value-type="string">
            <text:p text:style-name="P80">Naine </text:p>
          </table:table-cell>
          <table:table-cell table:style-name="Tableau3.B3" office:value-type="float" office:value="38">
            <text:p text:style-name="P84">38</text:p>
          </table:table-cell>
          <table:table-cell table:style-name="Tableau3.B3" office:value-type="float" office:value="57">
            <text:p text:style-name="P84">57</text:p>
          </table:table-cell>
          <table:table-cell table:style-name="Tableau3.B3" office:value-type="float" office:value="5">
            <text:p text:style-name="P84">5</text:p>
          </table:table-cell>
        </table:table-row>
        <table:table-row>
          <table:table-cell table:style-name="Tableau3.A4" table:number-columns-spanned="4" office:value-type="string">
            <text:p text:style-name="P71">Vanus</text:p>
          </table:table-cell>
          <table:covered-table-cell/>
          <table:covered-table-cell/>
          <table:covered-table-cell/>
        </table:table-row>
        <table:table-row>
          <table:table-cell table:style-name="Tableau3.A1" office:value-type="string">
            <text:p text:style-name="P80">15- 24 </text:p>
          </table:table-cell>
          <table:table-cell table:style-name="Tableau3.B3" office:value-type="float" office:value="48">
            <text:p text:style-name="P84">48</text:p>
          </table:table-cell>
          <table:table-cell table:style-name="Tableau3.B3" office:value-type="float" office:value="48">
            <text:p text:style-name="P84">48</text:p>
          </table:table-cell>
          <table:table-cell table:style-name="Tableau3.B3" office:value-type="float" office:value="4">
            <text:p text:style-name="P84">4</text:p>
          </table:table-cell>
        </table:table-row>
        <table:table-row>
          <table:table-cell table:style-name="Tableau3.A1" office:value-type="string">
            <text:p text:style-name="P80">25—39 </text:p>
          </table:table-cell>
          <table:table-cell table:style-name="Tableau3.B3" office:value-type="float" office:value="38">
            <text:p text:style-name="P84">38</text:p>
          </table:table-cell>
          <table:table-cell table:style-name="Tableau3.B3" office:value-type="float" office:value="58">
            <text:p text:style-name="P84">58</text:p>
          </table:table-cell>
          <table:table-cell table:style-name="Tableau3.B3" office:value-type="float" office:value="4">
            <text:p text:style-name="P84">4</text:p>
          </table:table-cell>
        </table:table-row>
        <table:table-row>
          <table:table-cell table:style-name="Tableau3.A1" office:value-type="string">
            <text:p text:style-name="P80">40-54 </text:p>
          </table:table-cell>
          <table:table-cell table:style-name="Tableau3.B3" office:value-type="float" office:value="40">
            <text:p text:style-name="P84">40</text:p>
          </table:table-cell>
          <table:table-cell table:style-name="Tableau3.B3" office:value-type="float" office:value="56">
            <text:p text:style-name="P84">56</text:p>
          </table:table-cell>
          <table:table-cell table:style-name="Tableau3.B3" office:value-type="float" office:value="4">
            <text:p text:style-name="P84">4</text:p>
          </table:table-cell>
        </table:table-row>
        <table:table-row>
          <table:table-cell table:style-name="Tableau3.A1" office:value-type="string">
            <text:p text:style-name="P80">&gt;=55</text:p>
          </table:table-cell>
          <table:table-cell table:style-name="Tableau3.B3" office:value-type="float" office:value="34">
            <text:p text:style-name="P84">34</text:p>
          </table:table-cell>
          <table:table-cell table:style-name="Tableau3.B3" office:value-type="float" office:value="61">
            <text:p text:style-name="P84">61</text:p>
          </table:table-cell>
          <table:table-cell table:style-name="Tableau3.B3" office:value-type="float" office:value="5">
            <text:p text:style-name="P84">5</text:p>
          </table:table-cell>
        </table:table-row>
        <table:table-row>
          <table:table-cell table:style-name="Tableau3.A4" table:number-columns-spanned="4" office:value-type="string">
            <text:p text:style-name="P71">Haridustase</text:p>
          </table:table-cell>
          <table:covered-table-cell/>
          <table:covered-table-cell/>
          <table:covered-table-cell/>
        </table:table-row>
        <table:table-row>
          <table:table-cell table:style-name="Tableau3.A1" office:value-type="string">
            <text:p text:style-name="P80">Madal haridustase (ISCED 0–2) </text:p>
          </table:table-cell>
          <table:table-cell table:style-name="Tableau3.B3" office:value-type="float" office:value="34">
            <text:p text:style-name="P84">34</text:p>
          </table:table-cell>
          <table:table-cell table:style-name="Tableau3.B3" office:value-type="float" office:value="60">
            <text:p text:style-name="P84">60</text:p>
          </table:table-cell>
          <table:table-cell table:style-name="Tableau3.B3" office:value-type="float" office:value="6">
            <text:p text:style-name="P84">6</text:p>
          </table:table-cell>
        </table:table-row>
        <table:table-row>
          <table:table-cell table:style-name="Tableau3.A1" office:value-type="string">
            <text:p text:style-name="P80">Keskmine haridustase (ISCED 3–4) </text:p>
          </table:table-cell>
          <table:table-cell table:style-name="Tableau3.B3" office:value-type="float" office:value="41">
            <text:p text:style-name="P84">41</text:p>
          </table:table-cell>
          <table:table-cell table:style-name="Tableau3.B3" office:value-type="float" office:value="55">
            <text:p text:style-name="P84">55</text:p>
          </table:table-cell>
          <table:table-cell table:style-name="Tableau3.B3" office:value-type="float" office:value="4">
            <text:p text:style-name="P84">4</text:p>
          </table:table-cell>
        </table:table-row>
        <table:table-row>
          <table:table-cell table:style-name="Tableau3.A1" office:value-type="string">
            <text:p text:style-name="P80">Kõrge haridustase (ISCED 5- 8) </text:p>
          </table:table-cell>
          <table:table-cell table:style-name="Tableau3.B3" office:value-type="float" office:value="38">
            <text:p text:style-name="P84">38</text:p>
          </table:table-cell>
          <table:table-cell table:style-name="Tableau3.B3" office:value-type="float" office:value="59">
            <text:p text:style-name="P84">59</text:p>
          </table:table-cell>
          <table:table-cell table:style-name="Tableau3.B3" office:value-type="float" office:value="3">
            <text:p text:style-name="P84">3</text:p>
          </table:table-cell>
        </table:table-row>
        <table:table-row>
          <table:table-cell table:style-name="Tableau3.A4" table:number-columns-spanned="4" office:value-type="string">
            <text:p text:style-name="P71">Sotsiaal-ametialane kategooria</text:p>
          </table:table-cell>
          <table:covered-table-cell/>
          <table:covered-table-cell/>
          <table:covered-table-cell/>
        </table:table-row>
        <table:table-row>
          <table:table-cell table:style-name="Tableau3.A1" office:value-type="string">
            <text:p text:style-name="P80">Füüsilisest isikust ettevõtjad </text:p>
          </table:table-cell>
          <table:table-cell table:style-name="Tableau3.B3" office:value-type="float" office:value="43">
            <text:p text:style-name="P84">43</text:p>
          </table:table-cell>
          <table:table-cell table:style-name="Tableau3.B3" office:value-type="float" office:value="54">
            <text:p text:style-name="P84">54</text:p>
          </table:table-cell>
          <table:table-cell table:style-name="Tableau3.B3" office:value-type="float" office:value="3">
            <text:p text:style-name="P84">3</text:p>
          </table:table-cell>
        </table:table-row>
        <table:table-row>
          <table:table-cell table:style-name="Tableau3.A1" office:value-type="string">
            <text:p text:style-name="P80">Juhid </text:p>
          </table:table-cell>
          <table:table-cell table:style-name="Tableau3.B3" office:value-type="float" office:value="40">
            <text:p text:style-name="P84">40</text:p>
          </table:table-cell>
          <table:table-cell table:style-name="Tableau3.B3" office:value-type="float" office:value="57">
            <text:p text:style-name="P84">57</text:p>
          </table:table-cell>
          <table:table-cell table:style-name="Tableau3.B3" office:value-type="float" office:value="3">
            <text:p text:style-name="P84">3</text:p>
          </table:table-cell>
        </table:table-row>
        <table:table-row>
          <table:table-cell table:style-name="Tableau3.A1" office:value-type="string">
            <text:p text:style-name="P80">Muud valged kraed </text:p>
          </table:table-cell>
          <table:table-cell table:style-name="Tableau3.B3" office:value-type="float" office:value="40">
            <text:p text:style-name="P84">40</text:p>
          </table:table-cell>
          <table:table-cell table:style-name="Tableau3.B3" office:value-type="float" office:value="56">
            <text:p text:style-name="P84">56</text:p>
          </table:table-cell>
          <table:table-cell table:style-name="Tableau3.B3" office:value-type="float" office:value="4">
            <text:p text:style-name="P84">4</text:p>
          </table:table-cell>
        </table:table-row>
        <table:table-row>
          <table:table-cell table:style-name="Tableau3.A1" office:value-type="string">
            <text:p text:style-name="P80">Käsitöölised </text:p>
          </table:table-cell>
          <table:table-cell table:style-name="Tableau3.B3" office:value-type="float" office:value="40">
            <text:p text:style-name="P84">40</text:p>
          </table:table-cell>
          <table:table-cell table:style-name="Tableau3.B3" office:value-type="float" office:value="55">
            <text:p text:style-name="P84">55</text:p>
          </table:table-cell>
          <table:table-cell table:style-name="Tableau3.B3" office:value-type="float" office:value="5">
            <text:p text:style-name="P84">5</text:p>
          </table:table-cell>
        </table:table-row>
        <table:table-row>
          <table:table-cell table:style-name="Tableau3.A1" office:value-type="string">
            <text:p text:style-name="P80">Majaelanikud </text:p>
          </table:table-cell>
          <table:table-cell table:style-name="Tableau3.B3" office:value-type="float" office:value="39">
            <text:p text:style-name="P84">39</text:p>
          </table:table-cell>
          <table:table-cell table:style-name="Tableau3.B3" office:value-type="float" office:value="57">
            <text:p text:style-name="P84">57</text:p>
          </table:table-cell>
          <table:table-cell table:style-name="Tableau3.B3" office:value-type="float" office:value="4">
            <text:p text:style-name="P84">4</text:p>
          </table:table-cell>
        </table:table-row>
        <table:table-row>
          <table:table-cell table:style-name="Tableau3.A1" office:value-type="string">
            <text:p text:style-name="P80">Töötu </text:p>
          </table:table-cell>
          <table:table-cell table:style-name="Tableau3.B3" office:value-type="float" office:value="32">
            <text:p text:style-name="P84">32</text:p>
          </table:table-cell>
          <table:table-cell table:style-name="Tableau3.B3" office:value-type="float" office:value="63">
            <text:p text:style-name="P84">63</text:p>
          </table:table-cell>
          <table:table-cell table:style-name="Tableau3.B3" office:value-type="float" office:value="5">
            <text:p text:style-name="P84">5</text:p>
          </table:table-cell>
        </table:table-row>
        <table:table-row>
          <table:table-cell table:style-name="Tableau3.A1" office:value-type="string">
            <text:p text:style-name="P80">Pensionile jäänud</text:p>
          </table:table-cell>
          <table:table-cell table:style-name="Tableau3.B3" office:value-type="float" office:value="32">
            <text:p text:style-name="P84">32</text:p>
          </table:table-cell>
          <table:table-cell table:style-name="Tableau3.B3" office:value-type="float" office:value="63">
            <text:p text:style-name="P84">63</text:p>
          </table:table-cell>
          <table:table-cell table:style-name="Tableau3.B3" office:value-type="float" office:value="5">
            <text:p text:style-name="P84">5</text:p>
          </table:table-cell>
        </table:table-row>
        <table:table-row>
          <table:table-cell table:style-name="Tableau3.A1" office:value-type="string">
            <text:p text:style-name="P80">Üliõpilased </text:p>
          </table:table-cell>
          <table:table-cell table:style-name="Tableau3.B3" office:value-type="float" office:value="46">
            <text:p text:style-name="P84">46</text:p>
          </table:table-cell>
          <table:table-cell table:style-name="Tableau3.B3" office:value-type="float" office:value="51">
            <text:p text:style-name="P84">51</text:p>
          </table:table-cell>
          <table:table-cell table:style-name="Tableau3.B3" office:value-type="float" office:value="3">
            <text:p text:style-name="P84">3</text:p>
          </table:table-cell>
        </table:table-row>
        <table:table-row>
          <table:table-cell table:style-name="Tableau3.A4" table:number-columns-spanned="4" office:value-type="string">
            <text:p text:style-name="P71">Raskused arvete tasumisel </text:p>
          </table:table-cell>
          <table:covered-table-cell/>
          <table:covered-table-cell/>
          <table:covered-table-cell/>
        </table:table-row>
        <table:table-row>
          <table:table-cell table:style-name="Tableau3.A1" office:value-type="string">
            <text:p text:style-name="P80">Suurema osa ajast </text:p>
          </table:table-cell>
          <table:table-cell table:style-name="Tableau3.B3" office:value-type="float" office:value="26">
            <text:p text:style-name="P84">26</text:p>
          </table:table-cell>
          <table:table-cell table:style-name="Tableau3.B3" office:value-type="float" office:value="70">
            <text:p text:style-name="P84">70</text:p>
          </table:table-cell>
          <table:table-cell table:style-name="Tableau3.B3" office:value-type="float" office:value="4">
            <text:p text:style-name="P84">4</text:p>
          </table:table-cell>
        </table:table-row>
        <table:table-row>
          <table:table-cell table:style-name="Tableau3.A1" office:value-type="string">
            <text:p text:style-name="P80">Aeg-ajalt </text:p>
          </table:table-cell>
          <table:table-cell table:style-name="Tableau3.B3" office:value-type="float" office:value="37">
            <text:p text:style-name="P84">37</text:p>
          </table:table-cell>
          <table:table-cell table:style-name="Tableau3.B3" office:value-type="float" office:value="59">
            <text:p text:style-name="P84">59</text:p>
          </table:table-cell>
          <table:table-cell table:style-name="Tableau3.B3" office:value-type="float" office:value="4">
            <text:p text:style-name="P84">4</text:p>
          </table:table-cell>
        </table:table-row>
        <table:table-row>
          <table:table-cell table:style-name="Tableau3.A1" office:value-type="string">
            <text:p text:style-name="P80">Peaaegu mitte kunagi / mitte kunagi </text:p>
          </table:table-cell>
          <table:table-cell table:style-name="Tableau3.B3" office:value-type="float" office:value="39">
            <text:p text:style-name="P84">39</text:p>
          </table:table-cell>
          <table:table-cell table:style-name="Tableau3.B3" office:value-type="float" office:value="56">
            <text:p text:style-name="P84">56</text:p>
          </table:table-cell>
          <table:table-cell table:style-name="Tableau3.B3" office:value-type="float" office:value="5">
            <text:p text:style-name="P84">5</text:p>
          </table:table-cell>
        </table:table-row>
        <table:table-row>
          <table:table-cell table:style-name="Tableau3.A4" table:number-columns-spanned="4" office:value-type="string">
            <text:p text:style-name="P71">Subjektiivne linnastumine </text:p>
          </table:table-cell>
          <table:covered-table-cell/>
          <table:covered-table-cell/>
          <table:covered-table-cell/>
        </table:table-row>
        <table:table-row>
          <table:table-cell table:style-name="Tableau3.A1" office:value-type="string">
            <text:p text:style-name="P80">Maapiirkond või küla </text:p>
          </table:table-cell>
          <table:table-cell table:style-name="Tableau3.B3" office:value-type="float" office:value="38">
            <text:p text:style-name="P84">38</text:p>
          </table:table-cell>
          <table:table-cell table:style-name="Tableau3.B3" office:value-type="float" office:value="57">
            <text:p text:style-name="P84">57</text:p>
          </table:table-cell>
          <table:table-cell table:style-name="Tableau3.B3" office:value-type="float" office:value="5">
            <text:p text:style-name="P84">5</text:p>
          </table:table-cell>
        </table:table-row>
        <table:table-row>
          <table:table-cell table:style-name="Tableau3.A1" office:value-type="string">
            <text:p text:style-name="P80">Väike või keskmise suurusega linn </text:p>
          </table:table-cell>
          <table:table-cell table:style-name="Tableau3.B3" office:value-type="float" office:value="36">
            <text:p text:style-name="P84">36</text:p>
          </table:table-cell>
          <table:table-cell table:style-name="Tableau3.B3" office:value-type="float" office:value="60">
            <text:p text:style-name="P84">60</text:p>
          </table:table-cell>
          <table:table-cell table:style-name="Tableau3.B3" office:value-type="float" office:value="4">
            <text:p text:style-name="P84">4</text:p>
          </table:table-cell>
        </table:table-row>
        <table:table-row>
          <table:table-cell table:style-name="Tableau3.A1" office:value-type="string">
            <text:p text:style-name="P80">Suurlinn </text:p>
          </table:table-cell>
          <table:table-cell table:style-name="Tableau3.B3" office:value-type="float" office:value="42">
            <text:p text:style-name="P84">42</text:p>
          </table:table-cell>
          <table:table-cell table:style-name="Tableau3.B3" office:value-type="float" office:value="55">
            <text:p text:style-name="P84">55</text:p>
          </table:table-cell>
          <table:table-cell table:style-name="Tableau3.B3" office:value-type="float" office:value="3">
            <text:p text:style-name="P84">3</text:p>
          </table:table-cell>
        </table:table-row>
        <table:table-row>
          <table:table-cell table:style-name="Tableau3.A4" table:number-columns-spanned="4" office:value-type="string">
            <text:p text:style-name="P71">ELi kuvand </text:p>
          </table:table-cell>
          <table:covered-table-cell/>
          <table:covered-table-cell/>
          <table:covered-table-cell/>
        </table:table-row>
        <table:table-row>
          <table:table-cell table:style-name="Tableau3.A1" office:value-type="string">
            <text:p text:style-name="P80">Positiivne </text:p>
          </table:table-cell>
          <table:table-cell table:style-name="Tableau3.B3" office:value-type="float" office:value="49">
            <text:p text:style-name="P84">49</text:p>
          </table:table-cell>
          <table:table-cell table:style-name="Tableau3.B3" office:value-type="float" office:value="48">
            <text:p text:style-name="P84">48</text:p>
          </table:table-cell>
          <table:table-cell table:style-name="Tableau3.B3" office:value-type="float" office:value="3">
            <text:p text:style-name="P84">3</text:p>
          </table:table-cell>
        </table:table-row>
        <table:table-row>
          <table:table-cell table:style-name="Tableau3.A1" office:value-type="string">
            <text:p text:style-name="P80">Neutraalne </text:p>
          </table:table-cell>
          <table:table-cell table:style-name="Tableau3.B3" office:value-type="float" office:value="34">
            <text:p text:style-name="P84">34</text:p>
          </table:table-cell>
          <table:table-cell table:style-name="Tableau3.B3" office:value-type="float" office:value="60">
            <text:p text:style-name="P84">60</text:p>
          </table:table-cell>
          <table:table-cell table:style-name="Tableau3.B3" office:value-type="float" office:value="6">
            <text:p text:style-name="P84">6</text:p>
          </table:table-cell>
        </table:table-row>
        <table:table-row>
          <table:table-cell table:style-name="Tableau3.A1" office:value-type="string">
            <text:p text:style-name="P80">Negatiivne </text:p>
          </table:table-cell>
          <table:table-cell table:style-name="Tableau3.B3" office:value-type="float" office:value="17">
            <text:p text:style-name="P84">17</text:p>
          </table:table-cell>
          <table:table-cell table:style-name="Tableau3.B3" office:value-type="float" office:value="79">
            <text:p text:style-name="P84">79</text:p>
          </table:table-cell>
          <table:table-cell table:style-name="Tableau3.B3" office:value-type="float" office:value="4">
            <text:p text:style-name="P84">4</text:p>
          </table:table-cell>
        </table:table-row>
        <table:table-row>
          <table:table-cell table:style-name="Tableau3.A4" table:number-columns-spanned="4" office:value-type="string">
            <text:p text:style-name="P71">Rahulolu elukvaliteediga </text:p>
          </table:table-cell>
          <table:covered-table-cell/>
          <table:covered-table-cell/>
          <table:covered-table-cell/>
        </table:table-row>
        <table:table-row>
          <table:table-cell table:style-name="Tableau3.A1" office:value-type="string">
            <text:p text:style-name="P80">Rahul </text:p>
          </table:table-cell>
          <table:table-cell table:style-name="Tableau3.B3" office:value-type="float" office:value="42">
            <text:p text:style-name="P84">42</text:p>
          </table:table-cell>
          <table:table-cell table:style-name="Tableau3.B3" office:value-type="float" office:value="54">
            <text:p text:style-name="P84">54</text:p>
          </table:table-cell>
          <table:table-cell table:style-name="Tableau3.B3" office:value-type="float" office:value="4">
            <text:p text:style-name="P84">4</text:p>
          </table:table-cell>
        </table:table-row>
        <table:table-row>
          <table:table-cell table:style-name="Tableau3.A1" office:value-type="string">
            <text:p text:style-name="P80">Ei ole rahul </text:p>
          </table:table-cell>
          <table:table-cell table:style-name="Tableau3.B3" office:value-type="float" office:value="22">
            <text:p text:style-name="P84">22</text:p>
          </table:table-cell>
          <table:table-cell table:style-name="Tableau3.B3" office:value-type="float" office:value="73">
            <text:p text:style-name="P84">73</text:p>
          </table:table-cell>
          <table:table-cell table:style-name="Tableau3.B3" office:value-type="float" office:value="5">
            <text:p text:style-name="P84">5</text:p>
          </table:table-cell>
        </table:table-row>
      </table:table>
      <text:p text:style-name="P24"/>
      <text:h text:style-name="P16" text:outline-level="2"><text:bookmark-start text:name="__RefHeading___Toc316594_3078747257"/>Euroopa Liidu tulevikuväljavaated<text:bookmark-end text:name="__RefHeading___Toc316594_3078747257"/></text:h>
      <text:p text:style-name="P24">Võrreldes oma arusaamaga üleilmsetest arengutest väljendavad eurooplased Euroopa Liidu tuleviku suhtes positiivsemat väljavaadet.</text:p>
      <text:p text:style-name="P24">ELi tasandil ütleb selge enamik vastanutest (59 %), et nad on Euroopa Liidu tuleviku suhtes optimistlikud, esindades suhtelist stabiilsust võrreldes eelmise, 2025. aasta novembri lainega. Selles rühmas peab enamik vastanutest end üsna optimistlikuks (51 %), samas kui väiksem osa vastanutest on väga optimistlikud (8 %). Seevastu 37 % eurooplastest väljendab pessimismi ELi tuleviku suhtes, sealhulgas nii õiglaseid kui ka väga pessimistlikke seisukohti, samas kui väike vähemus (4 %) väidab, et nad ei tea seda.</text:p>
      <text:p text:style-name="P24">Võrreldes 2025. aasta novembriga on arusaam Euroopa Liidu tulevikust jäänud suhteliselt stabiilseks. Optimism on suurenenud kahe protsendipunkti võrra (57%-lt 59%-le), samas kui pessimism on vähenenud kahe protsendipunkti võrra (39%-lt 37%-le). Need piiratud erinevused näitavad, et vaated ei ole perioodi jooksul oluliselt muutunud. Üldiselt viitab see sellele, et hoolimata laiemast kontekstist, mida iseloomustab ebakindlus, eelkõige seoses maailma tulevikuga, püsib eurooplaste usaldus Euroopa Liidu vastu stabiilsena, ilma et meeleolu oluliselt muutuks.</text:p>
      <text:p text:style-name="P24"><draw:g text:anchor-type="paragraph" draw:z-index="10" draw:name="Forme12" draw:style-name="gr9"><draw:frame draw:style-name="gr475" draw:text-style-name="P106" svg:width="7.577cm" svg:height="7.61cm" svg:x="5.389cm" svg:y="1.529cm"><draw:image xlink:href="Pictures/100000000000029C0000029FF1A6EB0EE3961422.png" xlink:type="simple" xlink:show="embed" xlink:actuate="onLoad" draw:mime-type="image/png"><text:p/></draw:image></draw:frame><draw:frame draw:style-name="gr476" draw:text-style-name="P109" svg:width="5.467cm" svg:height="2.2cm" svg:x="0.036cm" svg:y="6.927cm"><draw:text-box><text:p text:style-name="P107"><text:span text:style-name="T42">Kokku "optimistlik"</text:span> <text:span text:style-name="T43">▲</text:span><text:span text:style-name="T42">2 </text:span></text:p><text:p text:style-name="P107"><text:span text:style-name="T42">"Pessimistlik" kokku</text:span> <text:span text:style-name="T43">▼</text:span><text:span text:style-name="T42"> 2 </text:span></text:p><text:p text:style-name="P107"><text:span text:style-name="T42">Ei oska öelda</text:span> <text:span text:style-name="T42">=</text:span></text:p><text:p text:style-name="P107"><text:span text:style-name="T43">▲▼</text:span> <text:span text:style-name="T42">(aprill/mai 2026 - november 2025) </text:span></text:p></draw:text-box></draw:frame><draw:g draw:style-name="gr4"><draw:frame draw:style-name="gr477" draw:text-style-name="P106" svg:width="1.11cm" svg:height="1.8cm" svg:x="6.502cm" svg:y="9.438cm"><draw:image xlink:href="Pictures/10000000000000420000006BFE11E4B5E265917C.png" xlink:type="simple" xlink:show="embed" xlink:actuate="onLoad" draw:mime-type="image/png"><text:p/></draw:image></draw:frame><draw:frame draw:style-name="gr478" draw:text-style-name="P108" svg:width="3.402cm" svg:height="1.876cm" svg:x="7.712cm" svg:y="9.438cm"><draw:text-box><text:p text:style-name="P107"><text:span text:style-name="T42">Kokku optimistlik</text:span></text:p><text:p text:style-name="P107"><text:span text:style-name="T42"/></text:p><text:p text:style-name="P107"><text:span text:style-name="T42">„</text:span><text:span text:style-name="T42">Pessimistlik“ kokku</text:span></text:p><text:p text:style-name="P107"><text:span text:style-name="T42"/></text:p><text:p text:style-name="P107"><text:span text:style-name="T42">Ei oska öelda</text:span></text:p></draw:text-box></draw:frame></draw:g><draw:frame draw:style-name="gr479" draw:text-style-name="P109" svg:width="12.68cm" svg:height="0.902cm" svg:x="0.002cm" svg:y="0.238cm"><draw:text-box><text:p text:style-name="P107"><text:span text:style-name="T42">QA12.3Kas ütleksite, et olete tuleviku suhtes väga optimistlik, üsna optimistlik, üsna pessimistlik või väga pessimistlik? EL (EL 27) (%)</text:span></text:p></draw:text-box></draw:frame></draw:g></text:p>
      <text:p text:style-name="P26">Vaadeldes pikemaajalist suundumust aastatel 2007–2026, vaadeldakse optimismi hiljutisi arenguid laiemas ajaloolises perspektiivis. Pärast 2025. aasta maist kuni 2025. aasta novembrini täheldatud langust näitavad viimased tulemused optimismi suhtelist stabiilsust, mis jõuab 2026. aasta aprillis/mais 59 %ni. See tase on üldjoontes kooskõlas COVID-19 pandeemiale eelnenud perioodi tasemega, kui optimism kõikus aastatel 2017–2019 üldiselt võrreldaval tasemel.</text:p>
      <text:p text:style-name="P24">Pikaajalised andmed näitavad ka seda, et varasematel perioodidel on täheldatud suuremat pessimismi. Kõrgeim tase oli aastatel 2011–2013, mil kuni 46 % vastanutest väljendas Euroopa Liidu tuleviku suhtes negatiivset arvamust, kajastades suurenenud majandusliku ja poliitilise ebakindluse perioodi.</text:p>
      <text:p text:style-name="P24">Sellega seoses on hiljutised arengud osa laiemast tsüklilisest kõikumisest avaliku sektori meeleolus, mis on seotud väliste vapustuste, ebakindluse ja üldsuse arusaamaga ELi tegevusest. </text:p>
      <text:p text:style-name="P24"><draw:g text:anchor-type="paragraph" draw:z-index="11" draw:name="Forme13" draw:style-name="gr9"><draw:g draw:style-name="gr4"><draw:frame draw:style-name="gr458" draw:text-style-name="P109" svg:width="3.282cm" svg:height="1.83cm" svg:x="0.044cm" svg:y="1.597cm"><draw:image xlink:href="Pictures/10000000000001AD000000F3FFC5E6C94E5E2CAD.png" xlink:type="simple" xlink:show="embed" xlink:actuate="onLoad" draw:mime-type="image/png"><text:p/></draw:image></draw:frame><draw:frame draw:style-name="gr459" draw:text-style-name="P109" svg:width="3.283cm" svg:height="1.83cm" svg:x="3.322cm" svg:y="1.597cm"><draw:image xlink:href="Pictures/10000000000001AD000000F309C88E038BC2808D.jpg" xlink:type="simple" xlink:show="embed" xlink:actuate="onLoad" draw:mime-type="image/jpeg"><text:p/></draw:image></draw:frame><draw:frame draw:style-name="gr460" draw:text-style-name="P109" svg:width="3.285cm" svg:height="1.83cm" svg:x="6.597cm" svg:y="1.597cm"><draw:image xlink:href="Pictures/10000000000001AD000000F3D35C24D52CD4B5BE.jpg" xlink:type="simple" xlink:show="embed" xlink:actuate="onLoad" draw:mime-type="image/jpeg"><text:p/></draw:image></draw:frame><draw:frame draw:style-name="gr461" draw:text-style-name="P109" svg:width="3.282cm" svg:height="1.83cm" svg:x="9.876cm" svg:y="1.597cm"><draw:image xlink:href="Pictures/10000000000001AD000000F3462BF4AEA8FB2764.jpg" xlink:type="simple" xlink:show="embed" xlink:actuate="onLoad" draw:mime-type="image/jpeg"><text:p/></draw:image></draw:frame><draw:frame draw:style-name="gr462" draw:text-style-name="P109" svg:width="3.283cm" svg:height="1.83cm" svg:x="13.152cm" svg:y="1.597cm"><draw:image xlink:href="Pictures/10000000000001AD000000F3090AE6BAB75202EA.jpg" xlink:type="simple" xlink:show="embed" xlink:actuate="onLoad" draw:mime-type="image/jpeg"><text:p/></draw:image></draw:frame><draw:frame draw:style-name="gr463" draw:text-style-name="P109" svg:width="3.282cm" svg:height="1.828cm" svg:x="0.044cm" svg:y="3.421cm"><draw:image xlink:href="Pictures/10000000000001AD000000F34811E38F96BAC860.jpg" xlink:type="simple" xlink:show="embed" xlink:actuate="onLoad" draw:mime-type="image/jpeg"><text:p/></draw:image></draw:frame><draw:frame draw:style-name="gr464" draw:text-style-name="P109" svg:width="3.283cm" svg:height="1.828cm" svg:x="3.322cm" svg:y="3.421cm"><draw:image xlink:href="Pictures/10000000000001AD000000F3EEB48259BCFFF29B.jpg" xlink:type="simple" xlink:show="embed" xlink:actuate="onLoad" draw:mime-type="image/jpeg"><text:p/></draw:image></draw:frame><draw:frame draw:style-name="gr465" draw:text-style-name="P109" svg:width="3.285cm" svg:height="1.828cm" svg:x="6.597cm" svg:y="3.421cm"><draw:image xlink:href="Pictures/10000000000001AD000000F3DCED179CDD178E7C.jpg" xlink:type="simple" xlink:show="embed" xlink:actuate="onLoad" draw:mime-type="image/jpeg"><text:p/></draw:image></draw:frame><draw:frame draw:style-name="gr466" draw:text-style-name="P109" svg:width="3.282cm" svg:height="1.828cm" svg:x="9.876cm" svg:y="3.421cm"><draw:image xlink:href="Pictures/10000000000001AD000000F3081C39D53D7825F9.jpg" xlink:type="simple" xlink:show="embed" xlink:actuate="onLoad" draw:mime-type="image/jpeg"><text:p/></draw:image></draw:frame><draw:frame draw:style-name="gr467" draw:text-style-name="P109" svg:width="3.283cm" svg:height="1.828cm" svg:x="13.152cm" svg:y="3.421cm"><draw:image xlink:href="Pictures/10000000000001AD000000F3E3974D34BB5287D2.jpg" xlink:type="simple" xlink:show="embed" xlink:actuate="onLoad" draw:mime-type="image/jpeg"><text:p/></draw:image></draw:frame></draw:g><draw:frame draw:style-name="gr468" draw:text-style-name="P108" svg:width="2.174cm" svg:height="0.98cm" svg:x="0.002cm" svg:y="5.567cm"><draw:text-box><text:p text:style-name="P107"><text:span text:style-name="T42">Mai 2007</text:span></text:p></draw:text-box></draw:frame><draw:frame draw:style-name="gr469" draw:text-style-name="P108" svg:width="1.629cm" svg:height="1.551cm" svg:x="15.027cm" svg:y="5.119cm"><draw:text-box><text:p text:style-name="P107"><text:span text:style-name="T42">aprill 2026. aasta mai</text:span></text:p></draw:text-box></draw:frame><draw:g draw:style-name="gr4"><draw:g draw:style-name="gr4"><draw:frame draw:style-name="gr470" draw:text-style-name="P120" svg:width="2.08cm" svg:height="0.902cm" svg:x="3.08cm" svg:y="6.186cm"><draw:text-box><text:p text:style-name="P114"><text:span text:style-name="T42">Kokku optimistlik</text:span></text:p></draw:text-box></draw:frame><draw:frame draw:style-name="gr471" draw:text-style-name="P120" svg:width="1.992cm" svg:height="1.227cm" svg:x="5.795cm" svg:y="6.199cm"><draw:text-box><text:p text:style-name="P114"><text:span text:style-name="T42">„</text:span><text:span text:style-name="T42">Pessimistlik“ kokku</text:span></text:p></draw:text-box></draw:frame><draw:frame draw:style-name="gr472" draw:text-style-name="P108" svg:width="1.9cm" svg:height="0.902cm" svg:x="8.329cm" svg:y="6.186cm"><draw:text-box><text:p text:style-name="P107"><text:span text:style-name="T42">Ei oska öelda</text:span></text:p></draw:text-box></draw:frame><draw:frame draw:style-name="gr473" draw:text-style-name="P106" svg:width="6.007cm" svg:height="0.279cm" svg:x="3.68cm" svg:y="5.908cm"><draw:image xlink:href="Pictures/100000000000016600000011FAB3B583F8F0DBB8.png" xlink:type="simple" xlink:show="embed" xlink:actuate="onLoad" draw:mime-type="image/png"><text:p/></draw:image></draw:frame></draw:g><draw:frame draw:style-name="gr474" draw:text-style-name="P109" svg:width="15.93cm" svg:height="0.902cm" svg:x="0.094cm" svg:y="0.228cm"><draw:text-box><text:p text:style-name="P107"><text:span text:style-name="T42">QA12.3 Kas ütleksite, et olete tuleviku suhtes väga optimistlik, üsna optimistlik, üsna pessimistlik või väga pessimistlik? - EL (% - EL)</text:span></text:p></draw:text-box></draw:frame></draw:g></draw:g>Optimism Euroopa Liidu tuleviku suhtes on liikmesriigiti jätkuvalt erinev ning positiivsete ja negatiivsete seisukohtade tasakaal on väga erinev. Kõige suurem optimism registreeriti Taanis (84 %), järgnesid Poola (74 %) ja Iirimaa (73 %), kus selge enamus vastanutest väljendas usaldust ELi tuleviku vastu. </text:p>
      <text:p text:style-name="P24">Kuid see optimism ei ole universaalne. Mitmes liikmesriigis on pessimistlikud vaated silmatorkavamad. Kõige väiksem on optimism Prantsusmaal (43% optimistlik vs. 51% pessimistlik), Kreekas (44% vs. 54%) ja Saksamaal (48% vs. 48%), kus optimismi kaalub selgelt üles pessimism või on see võrdne.</text:p>
      <text:p text:style-name="P24"/>
      <text:p text:style-name="P26">Need mustrid näitavad, et üldsuse arusaamad ELi väljavaadetest on riigiti väga erinevad. Kuigi paljudes liikmesriikides püsib usaldus suhteliselt kõrgel tasemel, on teistes liikmesriikide seisukohad lahknevad või negatiivsed, kajastades erinevaid riiklikke olusid ja kogemusi kogu Euroopa Liidus.</text:p>
      <text:p text:style-name="P24"><draw:g text:anchor-type="paragraph" draw:z-index="12" draw:name="Forme14" draw:style-name="gr9"><draw:frame draw:style-name="gr452" draw:text-style-name="P106" svg:width="17.299cm" svg:height="8.058cm" svg:x="0.002cm" svg:y="1.212cm"><draw:image xlink:href="Pictures/10000000000005130000025DA6EFE67025FBB193.png" xlink:type="simple" xlink:show="embed" xlink:actuate="onLoad" draw:mime-type="image/png"><text:p/></draw:image></draw:frame><draw:g draw:style-name="gr4"><draw:frame draw:style-name="gr453" draw:text-style-name="P106" svg:width="10.642cm" svg:height="0.502cm" svg:x="3.046cm" svg:y="9.312cm"><draw:image xlink:href="Pictures/10000000000002540000001CC922E8D5FB7897B2.png" xlink:type="simple" xlink:show="embed" xlink:actuate="onLoad" draw:mime-type="image/png"><text:p/></draw:image></draw:frame><draw:frame draw:style-name="gr454" draw:text-style-name="P109" svg:width="3.301cm" svg:height="0.578cm" svg:x="3.807cm" svg:y="9.312cm"><draw:text-box><text:p text:style-name="P107"><text:span text:style-name="T42">Kokku "optimistlik"</text:span></text:p></draw:text-box></draw:frame><draw:frame draw:style-name="gr455" draw:text-style-name="P109" svg:width="2.805cm" svg:height="0.902cm" svg:x="8.707cm" svg:y="9.243cm"><draw:text-box><text:p text:style-name="P107"><text:span text:style-name="T42">"Pessimistlik" kokku</text:span></text:p></draw:text-box></draw:frame><draw:frame draw:style-name="gr456" draw:text-style-name="P109" svg:width="2.495cm" svg:height="0.578cm" svg:x="13.506cm" svg:y="9.213cm"><draw:text-box><text:p text:style-name="P107"><text:span text:style-name="T42">Ei tea</text:span></text:p></draw:text-box></draw:frame></draw:g><draw:frame draw:style-name="gr457" draw:text-style-name="P109" svg:width="16.901cm" svg:height="1.089cm" svg:x="0.201cm" svg:y="0.224cm"><draw:text-box><text:p text:style-name="P107"><text:span text:style-name="T42">QA12.3 Kas ütleksite, et olete tuleviku suhtes väga optimistlik, üsna optimistlik, üsna pessimistlik või väga pessimistlik? - EL (%)</text:span></text:p></draw:text-box></draw:frame></draw:g>Alates 2025. aasta novembrist on optimism kõige rohkem suurenenud Belgias, Hispaanias ja Soomes (+9 protsendipunkti), Küprosel (+8 protsendipunkti), Tšehhis ja Luksemburgis (+7 protsendipunkti), mis näitab märkimisväärset nihet positiivsemate vaadete suunas nendes riikides. Kuigi langus on vähem silmatorkav ja registreeritud ainult kaheksas liikmesriigis, eelkõige Leedus ja Saksamaal (–5 protsendipunkti). </text:p>
      <text:p text:style-name="P24"/>
      <text:p text:style-name="P26"><draw:g text:anchor-type="paragraph" draw:z-index="13" draw:name="Forme15" draw:style-name="gr9"><draw:frame draw:style-name="gr447" draw:text-style-name="P106" svg:width="17.4cm" svg:height="6.414cm" svg:x="0cm" svg:y="1.609cm"><draw:image xlink:href="Pictures/10000000000004ED000001D1F5970D08E224A655.png" xlink:type="simple" xlink:show="embed" xlink:actuate="onLoad" draw:mime-type="image/png"><text:p/></draw:image></draw:frame><draw:frame draw:style-name="gr448" draw:text-style-name="P106" svg:width="5.132cm" svg:height="0.475cm" svg:x="3.468cm" svg:y="8.139cm"><draw:image xlink:href="Pictures/10000000000000C2000000124505484792E22FFB.png" xlink:type="simple" xlink:show="embed" xlink:actuate="onLoad" draw:mime-type="image/png"><text:p/></draw:image></draw:frame><draw:frame draw:style-name="gr449" draw:text-style-name="P109" svg:width="2.948cm" svg:height="0.578cm" svg:x="4.352cm" svg:y="8.142cm"><draw:text-box><text:p text:style-name="P107"><text:span text:style-name="T42">aprill/mai 2026 </text:span></text:p></draw:text-box></draw:frame><draw:frame draw:style-name="gr450" draw:text-style-name="P109" svg:width="2.2cm" svg:height="1.064cm" svg:x="8.599cm" svg:y="8.112cm"><draw:text-box><text:p text:style-name="P107"><text:span text:style-name="T43">Δ</text:span> <text:span text:style-name="T42">november 2025 </text:span></text:p></draw:text-box></draw:frame><draw:frame draw:style-name="gr451" draw:text-style-name="P109" svg:width="16.701cm" svg:height="0.902cm" svg:x="0.399cm" svg:y="0.113cm"><draw:text-box><text:p text:style-name="P107"><text:span text:style-name="T42">QA12.3 Kas ütleksite, et olete tuleviku suhtes väga optimistlik, üsna optimistlik, üsna pessimistlik või väga pessimistlik? EL – kokku optimistlik (%)</text:span></text:p></draw:text-box></draw:frame></draw:g>Erinevused Euroopa Liidu tuleviku suhtes valitsevas optimismis ja pessimismis ilmnevad sotsiaaldemograafilistes rühmades, kuigi nende mustrite tugevus varieerub omaduste kaupa.</text:p>
      <text:p text:style-name="P24">Soolised erinevused on minimaalsed. Meeste ja naiste optimism (vastavalt 58 % ja 59 %) ja pessimism (38 % ja 36 %) on väga sarnased, mis näitab, et sool ei ole ELi tuleviku kohta seisukohtade kujundamisel olulist rolli.</text:p>
      <text:p text:style-name="P24">Vanuserühmade lõikes täheldatakse selgemaid erinevusi, kusjuures nooremad vastajad väljendasid positiivsemaid seisukohti. 15–24aastastest vastajatest seitse kümnest (70 %) on optimistlikud, samas kui ainult 26 % väljendab pessimismi, mis on ülekaalukalt kõige positiivsem väljavaade. Optimism väheneb vanusega pidevalt, jõudes 55-aastaste ja vanemate seas 54%-ni, kelle hulgas on pessimism vastavalt suurem (41%). See muster näitab, et nooremate põlvkondade usaldus ELi tuleviku vastu on suurem, samas kui vanemad vastajad suhtuvad sellesse ettevaatlikumalt.</text:p>
      <text:p text:style-name="P24"/>
      <text:p text:style-name="P26">Erinevused haridustasemete vahel on samuti ilmsed. Optimism suureneb koos haridustasemega, tõustes 49 %-lt madala haridustasemega vastajate seas 60 %-le keskmise haridustasemega vastajate seas ja 65 %-le kõrgelt haritud vastajate seas, samas kui pessimism järgib vastupidist mustrit. Madalama haridustasemega vastajad väljendavad suurema tõenäosusega pessimismi (44%) ja vastavad suurema tõenäosusega ka „ei tea“ (7 %), mis näitab vähem määratletud või ebakindlamat seisukohta.</text:p>
      <text:p text:style-name="P24">Vastajate finantsolukorra kaalumisel täheldatakse tugevat seost. Need, kes teatavad, et neil on raskusi arvete tasumisega, on märkimisväärselt vähem optimistlikud (40%) ja väljendavad suurema tõenäosusega pessimismi (55%). Seevastu vastajad, kes selliseid raskusi peaaegu kunagi ei koge või ei koge, on palju positiivsemad (62% optimistlikud vs. 34% pessimistlikud). Need, kellel on aeg-ajalt raskusi, jäävad vahemikku (52% vs. 43%). See muster rõhutab majandustingimuste märkimisväärset mõju ELi tulevikuootustele.</text:p>
      <text:p text:style-name="P24">Suhtelised muutujad näitavad kõige tugevamaid kontraste. ELi positiivse kuvandiga vastajad on ülekaalukalt optimistlikud: 81% väljendas optimismi ja ainult 17% pessimismi, mis teeb neist ülekaalukalt kõige positiivsema rühma. Seevastu need, kellel on EList negatiivne kuvand, väljendavad optimismi ainult 13%, samas kui 83% on pessimistlikud, mis viitab väga negatiivsele väljavaatele. Neutraalse pildiga vastajad jagunevad nende rühmade vahel (49% optimistlikud vs. 45% pessimistlikud). See järeldus rõhutab asjaolu, et üldsuse suhtumine ELi on peamine tegur, mis määrab ootused ELi tuleviku suhtes.</text:p>
      <text:p text:style-name="P24"/>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89">QA12.3 Kas ütleksite, et olete tuleviku suhtes väga optimistlik, üsna optimistlik, üsna pessimistlik või väga pessimistlik? - EL (% - EL)</text:p>
          </table:table-cell>
          <table:covered-table-cell/>
          <table:covered-table-cell/>
          <table:covered-table-cell/>
        </table:table-row>
        <table:table-row>
          <table:table-cell table:style-name="Tableau4.A1" office:value-type="string">
            <text:p text:style-name="P91"/>
          </table:table-cell>
          <table:table-cell table:style-name="Tableau4.A1" office:value-type="string">
            <text:p text:style-name="P92">Kokku optimistlik</text:p>
          </table:table-cell>
          <table:table-cell table:style-name="Tableau4.A1" office:value-type="string">
            <text:p text:style-name="P92">„Pessimistlik“ kokku</text:p>
          </table:table-cell>
          <table:table-cell table:style-name="Tableau4.A1" office:value-type="string">
            <text:p text:style-name="P92">Ei oska öelda</text:p>
          </table:table-cell>
        </table:table-row>
        <table:table-row>
          <table:table-cell table:style-name="Tableau4.A1" office:value-type="string">
            <text:p text:style-name="P89">EL 27 </text:p>
          </table:table-cell>
          <table:table-cell table:style-name="Tableau4.B3" office:value-type="float" office:value="59">
            <text:p text:style-name="P92">59</text:p>
          </table:table-cell>
          <table:table-cell table:style-name="Tableau4.B3" office:value-type="float" office:value="37">
            <text:p text:style-name="P92">37</text:p>
          </table:table-cell>
          <table:table-cell table:style-name="Tableau4.B3" office:value-type="float" office:value="4">
            <text:p text:style-name="P92">4</text:p>
          </table:table-cell>
        </table:table-row>
        <table:table-row>
          <table:table-cell table:style-name="Tableau4.A4" table:number-columns-spanned="4" office:value-type="string">
            <text:p text:style-name="P74">Sugu</text:p>
          </table:table-cell>
          <table:covered-table-cell/>
          <table:covered-table-cell/>
          <table:covered-table-cell/>
        </table:table-row>
        <table:table-row>
          <table:table-cell table:style-name="Tableau4.A1" office:value-type="string">
            <text:p text:style-name="P89">Mees </text:p>
          </table:table-cell>
          <table:table-cell table:style-name="Tableau4.B3" office:value-type="float" office:value="58">
            <text:p text:style-name="P92">58</text:p>
          </table:table-cell>
          <table:table-cell table:style-name="Tableau4.B3" office:value-type="float" office:value="38">
            <text:p text:style-name="P92">38</text:p>
          </table:table-cell>
          <table:table-cell table:style-name="Tableau4.B3" office:value-type="float" office:value="4">
            <text:p text:style-name="P92">4</text:p>
          </table:table-cell>
        </table:table-row>
        <table:table-row>
          <table:table-cell table:style-name="Tableau4.A1" office:value-type="string">
            <text:p text:style-name="P89">Naine </text:p>
          </table:table-cell>
          <table:table-cell table:style-name="Tableau4.B3" office:value-type="float" office:value="59">
            <text:p text:style-name="P92">59</text:p>
          </table:table-cell>
          <table:table-cell table:style-name="Tableau4.B3" office:value-type="float" office:value="36">
            <text:p text:style-name="P92">36</text:p>
          </table:table-cell>
          <table:table-cell table:style-name="Tableau4.B3" office:value-type="float" office:value="5">
            <text:p text:style-name="P92">5</text:p>
          </table:table-cell>
        </table:table-row>
        <table:table-row>
          <table:table-cell table:style-name="Tableau4.A4" table:number-columns-spanned="4" office:value-type="string">
            <text:p text:style-name="P74">Vanus</text:p>
          </table:table-cell>
          <table:covered-table-cell/>
          <table:covered-table-cell/>
          <table:covered-table-cell/>
        </table:table-row>
        <table:table-row>
          <table:table-cell table:style-name="Tableau4.A1" office:value-type="string">
            <text:p text:style-name="P89">15- 24 </text:p>
          </table:table-cell>
          <table:table-cell table:style-name="Tableau4.B3" office:value-type="float" office:value="70">
            <text:p text:style-name="P92">70</text:p>
          </table:table-cell>
          <table:table-cell table:style-name="Tableau4.B3" office:value-type="float" office:value="26">
            <text:p text:style-name="P92">26</text:p>
          </table:table-cell>
          <table:table-cell table:style-name="Tableau4.B3" office:value-type="float" office:value="4">
            <text:p text:style-name="P92">4</text:p>
          </table:table-cell>
        </table:table-row>
        <table:table-row>
          <table:table-cell table:style-name="Tableau4.A1" office:value-type="string">
            <text:p text:style-name="P89">25—39 </text:p>
          </table:table-cell>
          <table:table-cell table:style-name="Tableau4.B3" office:value-type="float" office:value="61">
            <text:p text:style-name="P92">61</text:p>
          </table:table-cell>
          <table:table-cell table:style-name="Tableau4.B3" office:value-type="float" office:value="36">
            <text:p text:style-name="P92">36</text:p>
          </table:table-cell>
          <table:table-cell table:style-name="Tableau4.B3" office:value-type="float" office:value="3">
            <text:p text:style-name="P92">3</text:p>
          </table:table-cell>
        </table:table-row>
        <table:table-row>
          <table:table-cell table:style-name="Tableau4.A1" office:value-type="string">
            <text:p text:style-name="P89">40-54 </text:p>
          </table:table-cell>
          <table:table-cell table:style-name="Tableau4.B3" office:value-type="float" office:value="59">
            <text:p text:style-name="P92">59</text:p>
          </table:table-cell>
          <table:table-cell table:style-name="Tableau4.B3" office:value-type="float" office:value="38">
            <text:p text:style-name="P92">38</text:p>
          </table:table-cell>
          <table:table-cell table:style-name="Tableau4.B3" office:value-type="float" office:value="3">
            <text:p text:style-name="P92">3</text:p>
          </table:table-cell>
        </table:table-row>
        <table:table-row>
          <table:table-cell table:style-name="Tableau4.A1" office:value-type="string">
            <text:p text:style-name="P89">&gt;=55</text:p>
          </table:table-cell>
          <table:table-cell table:style-name="Tableau4.B3" office:value-type="float" office:value="54">
            <text:p text:style-name="P92">54</text:p>
          </table:table-cell>
          <table:table-cell table:style-name="Tableau4.B3" office:value-type="float" office:value="41">
            <text:p text:style-name="P92">41</text:p>
          </table:table-cell>
          <table:table-cell table:style-name="Tableau4.B3" office:value-type="float" office:value="5">
            <text:p text:style-name="P92">5</text:p>
          </table:table-cell>
        </table:table-row>
        <table:table-row>
          <table:table-cell table:style-name="Tableau4.A4" table:number-columns-spanned="4" office:value-type="string">
            <text:p text:style-name="P74">Haridustase</text:p>
          </table:table-cell>
          <table:covered-table-cell/>
          <table:covered-table-cell/>
          <table:covered-table-cell/>
        </table:table-row>
        <table:table-row>
          <table:table-cell table:style-name="Tableau4.A1" office:value-type="string">
            <text:p text:style-name="P89">Madal haridustase (ISCED 0–2) </text:p>
          </table:table-cell>
          <table:table-cell table:style-name="Tableau4.B3" office:value-type="float" office:value="49">
            <text:p text:style-name="P92">49</text:p>
          </table:table-cell>
          <table:table-cell table:style-name="Tableau4.B3" office:value-type="float" office:value="44">
            <text:p text:style-name="P92">44</text:p>
          </table:table-cell>
          <table:table-cell table:style-name="Tableau4.B3" office:value-type="float" office:value="7">
            <text:p text:style-name="P92">7</text:p>
          </table:table-cell>
        </table:table-row>
        <table:table-row>
          <table:table-cell table:style-name="Tableau4.A1" office:value-type="string">
            <text:p text:style-name="P89">Keskmine haridustase (ISCED 3–4) </text:p>
          </table:table-cell>
          <table:table-cell table:style-name="Tableau4.B3" office:value-type="float" office:value="60">
            <text:p text:style-name="P92">60</text:p>
          </table:table-cell>
          <table:table-cell table:style-name="Tableau4.B3" office:value-type="float" office:value="36">
            <text:p text:style-name="P92">36</text:p>
          </table:table-cell>
          <table:table-cell table:style-name="Tableau4.B3" office:value-type="float" office:value="4">
            <text:p text:style-name="P92">4</text:p>
          </table:table-cell>
        </table:table-row>
        <table:table-row>
          <table:table-cell table:style-name="Tableau4.A1" office:value-type="string">
            <text:p text:style-name="P89">Kõrge haridustase (ISCED 5- 8) </text:p>
          </table:table-cell>
          <table:table-cell table:style-name="Tableau4.B3" office:value-type="float" office:value="65">
            <text:p text:style-name="P92">65</text:p>
          </table:table-cell>
          <table:table-cell table:style-name="Tableau4.B3" office:value-type="float" office:value="32">
            <text:p text:style-name="P92">32</text:p>
          </table:table-cell>
          <table:table-cell table:style-name="Tableau4.B3" office:value-type="float" office:value="3">
            <text:p text:style-name="P92">3</text:p>
          </table:table-cell>
        </table:table-row>
        <table:table-row>
          <table:table-cell table:style-name="Tableau4.A4" table:number-columns-spanned="4" office:value-type="string">
            <text:p text:style-name="P74">Sotsiaal-ametialane kategooria</text:p>
          </table:table-cell>
          <table:covered-table-cell/>
          <table:covered-table-cell/>
          <table:covered-table-cell/>
        </table:table-row>
        <table:table-row>
          <table:table-cell table:style-name="Tableau4.A1" office:value-type="string">
            <text:p text:style-name="P89">Füüsilisest isikust ettevõtjad </text:p>
          </table:table-cell>
          <table:table-cell table:style-name="Tableau4.B3" office:value-type="float" office:value="59">
            <text:p text:style-name="P92">59</text:p>
          </table:table-cell>
          <table:table-cell table:style-name="Tableau4.B3" office:value-type="float" office:value="38">
            <text:p text:style-name="P92">38</text:p>
          </table:table-cell>
          <table:table-cell table:style-name="Tableau4.B3" office:value-type="float" office:value="3">
            <text:p text:style-name="P92">3</text:p>
          </table:table-cell>
        </table:table-row>
        <table:table-row>
          <table:table-cell table:style-name="Tableau4.A1" office:value-type="string">
            <text:p text:style-name="P89">Juhid </text:p>
          </table:table-cell>
          <table:table-cell table:style-name="Tableau4.B3" office:value-type="float" office:value="65">
            <text:p text:style-name="P92">65</text:p>
          </table:table-cell>
          <table:table-cell table:style-name="Tableau4.B3" office:value-type="float" office:value="32">
            <text:p text:style-name="P92">32</text:p>
          </table:table-cell>
          <table:table-cell table:style-name="Tableau4.B3" office:value-type="float" office:value="3">
            <text:p text:style-name="P92">3</text:p>
          </table:table-cell>
        </table:table-row>
        <table:table-row>
          <table:table-cell table:style-name="Tableau4.A1" office:value-type="string">
            <text:p text:style-name="P89">Muud valged kraed </text:p>
          </table:table-cell>
          <table:table-cell table:style-name="Tableau4.B3" office:value-type="float" office:value="62">
            <text:p text:style-name="P92">62</text:p>
          </table:table-cell>
          <table:table-cell table:style-name="Tableau4.B3" office:value-type="float" office:value="35">
            <text:p text:style-name="P92">35</text:p>
          </table:table-cell>
          <table:table-cell table:style-name="Tableau4.B3" office:value-type="float" office:value="3">
            <text:p text:style-name="P92">3</text:p>
          </table:table-cell>
        </table:table-row>
        <table:table-row>
          <table:table-cell table:style-name="Tableau4.A1" office:value-type="string">
            <text:p text:style-name="P89">Käsitöölised </text:p>
          </table:table-cell>
          <table:table-cell table:style-name="Tableau4.B3" office:value-type="float" office:value="57">
            <text:p text:style-name="P92">57</text:p>
          </table:table-cell>
          <table:table-cell table:style-name="Tableau4.B3" office:value-type="float" office:value="39">
            <text:p text:style-name="P92">39</text:p>
          </table:table-cell>
          <table:table-cell table:style-name="Tableau4.B3" office:value-type="float" office:value="4">
            <text:p text:style-name="P92">4</text:p>
          </table:table-cell>
        </table:table-row>
        <table:table-row>
          <table:table-cell table:style-name="Tableau4.A1" office:value-type="string">
            <text:p text:style-name="P89">Majaelanikud </text:p>
          </table:table-cell>
          <table:table-cell table:style-name="Tableau4.B3" office:value-type="float" office:value="55">
            <text:p text:style-name="P92">55</text:p>
          </table:table-cell>
          <table:table-cell table:style-name="Tableau4.B3" office:value-type="float" office:value="38">
            <text:p text:style-name="P92">38</text:p>
          </table:table-cell>
          <table:table-cell table:style-name="Tableau4.B3" office:value-type="float" office:value="7">
            <text:p text:style-name="P92">7</text:p>
          </table:table-cell>
        </table:table-row>
        <table:table-row>
          <table:table-cell table:style-name="Tableau4.A1" office:value-type="string">
            <text:p text:style-name="P89">Töötu </text:p>
          </table:table-cell>
          <table:table-cell table:style-name="Tableau4.B3" office:value-type="float" office:value="51">
            <text:p text:style-name="P92">51</text:p>
          </table:table-cell>
          <table:table-cell table:style-name="Tableau4.B3" office:value-type="float" office:value="43">
            <text:p text:style-name="P92">43</text:p>
          </table:table-cell>
          <table:table-cell table:style-name="Tableau4.B3" office:value-type="float" office:value="6">
            <text:p text:style-name="P92">6</text:p>
          </table:table-cell>
        </table:table-row>
        <table:table-row>
          <table:table-cell table:style-name="Tableau4.A1" office:value-type="string">
            <text:p text:style-name="P89">Pensionile jäänud</text:p>
          </table:table-cell>
          <table:table-cell table:style-name="Tableau4.B3" office:value-type="float" office:value="53">
            <text:p text:style-name="P92">53</text:p>
          </table:table-cell>
          <table:table-cell table:style-name="Tableau4.B3" office:value-type="float" office:value="42">
            <text:p text:style-name="P92">42</text:p>
          </table:table-cell>
          <table:table-cell table:style-name="Tableau4.B3" office:value-type="float" office:value="5">
            <text:p text:style-name="P92">5</text:p>
          </table:table-cell>
        </table:table-row>
        <table:table-row>
          <table:table-cell table:style-name="Tableau4.A1" office:value-type="string">
            <text:p text:style-name="P89">Üliõpilased </text:p>
          </table:table-cell>
          <table:table-cell table:style-name="Tableau4.B3" office:value-type="float" office:value="69">
            <text:p text:style-name="P92">69</text:p>
          </table:table-cell>
          <table:table-cell table:style-name="Tableau4.B3" office:value-type="float" office:value="27">
            <text:p text:style-name="P92">27</text:p>
          </table:table-cell>
          <table:table-cell table:style-name="Tableau4.B3" office:value-type="float" office:value="4">
            <text:p text:style-name="P92">4</text:p>
          </table:table-cell>
        </table:table-row>
        <table:table-row>
          <table:table-cell table:style-name="Tableau4.A4" table:number-columns-spanned="4" office:value-type="string">
            <text:p text:style-name="P74">Raskused arvete tasumisel </text:p>
          </table:table-cell>
          <table:covered-table-cell/>
          <table:covered-table-cell/>
          <table:covered-table-cell/>
        </table:table-row>
        <table:table-row>
          <table:table-cell table:style-name="Tableau4.A1" office:value-type="string">
            <text:p text:style-name="P89">Suurema osa ajast </text:p>
          </table:table-cell>
          <table:table-cell table:style-name="Tableau4.B3" office:value-type="float" office:value="40">
            <text:p text:style-name="P92">40</text:p>
          </table:table-cell>
          <table:table-cell table:style-name="Tableau4.B3" office:value-type="float" office:value="55">
            <text:p text:style-name="P92">55</text:p>
          </table:table-cell>
          <table:table-cell table:style-name="Tableau4.B3" office:value-type="float" office:value="5">
            <text:p text:style-name="P92">5</text:p>
          </table:table-cell>
        </table:table-row>
        <table:table-row>
          <table:table-cell table:style-name="Tableau4.A1" office:value-type="string">
            <text:p text:style-name="P89">Aeg-ajalt </text:p>
          </table:table-cell>
          <table:table-cell table:style-name="Tableau4.B3" office:value-type="float" office:value="52">
            <text:p text:style-name="P92">52</text:p>
          </table:table-cell>
          <table:table-cell table:style-name="Tableau4.B3" office:value-type="float" office:value="43">
            <text:p text:style-name="P92">43</text:p>
          </table:table-cell>
          <table:table-cell table:style-name="Tableau4.B3" office:value-type="float" office:value="5">
            <text:p text:style-name="P92">5</text:p>
          </table:table-cell>
        </table:table-row>
        <table:table-row>
          <table:table-cell table:style-name="Tableau4.A1" office:value-type="string">
            <text:p text:style-name="P89">Peaaegu mitte kunagi / mitte kunagi </text:p>
          </table:table-cell>
          <table:table-cell table:style-name="Tableau4.B3" office:value-type="float" office:value="62">
            <text:p text:style-name="P92">62</text:p>
          </table:table-cell>
          <table:table-cell table:style-name="Tableau4.B3" office:value-type="float" office:value="34">
            <text:p text:style-name="P92">34</text:p>
          </table:table-cell>
          <table:table-cell table:style-name="Tableau4.B3" office:value-type="float" office:value="4">
            <text:p text:style-name="P92">4</text:p>
          </table:table-cell>
        </table:table-row>
        <table:table-row>
          <table:table-cell table:style-name="Tableau4.A4" table:number-columns-spanned="4" office:value-type="string">
            <text:p text:style-name="P74">Subjektiivne linnastumine </text:p>
          </table:table-cell>
          <table:covered-table-cell/>
          <table:covered-table-cell/>
          <table:covered-table-cell/>
        </table:table-row>
        <table:table-row>
          <table:table-cell table:style-name="Tableau4.A1" office:value-type="string">
            <text:p text:style-name="P89">Maapiirkond või küla </text:p>
          </table:table-cell>
          <table:table-cell table:style-name="Tableau4.B3" office:value-type="float" office:value="55">
            <text:p text:style-name="P92">55</text:p>
          </table:table-cell>
          <table:table-cell table:style-name="Tableau4.B3" office:value-type="float" office:value="40">
            <text:p text:style-name="P92">40</text:p>
          </table:table-cell>
          <table:table-cell table:style-name="Tableau4.B3" office:value-type="float" office:value="5">
            <text:p text:style-name="P92">5</text:p>
          </table:table-cell>
        </table:table-row>
        <table:table-row>
          <table:table-cell table:style-name="Tableau4.A1" office:value-type="string">
            <text:p text:style-name="P89">Väike või keskmise suurusega linn </text:p>
          </table:table-cell>
          <table:table-cell table:style-name="Tableau4.B3" office:value-type="float" office:value="58">
            <text:p text:style-name="P92">58</text:p>
          </table:table-cell>
          <table:table-cell table:style-name="Tableau4.B3" office:value-type="float" office:value="38">
            <text:p text:style-name="P92">38</text:p>
          </table:table-cell>
          <table:table-cell table:style-name="Tableau4.B3" office:value-type="float" office:value="4">
            <text:p text:style-name="P92">4</text:p>
          </table:table-cell>
        </table:table-row>
        <table:table-row>
          <table:table-cell table:style-name="Tableau4.A1" office:value-type="string">
            <text:p text:style-name="P89">Suurlinn </text:p>
          </table:table-cell>
          <table:table-cell table:style-name="Tableau4.B3" office:value-type="float" office:value="64">
            <text:p text:style-name="P92">64</text:p>
          </table:table-cell>
          <table:table-cell table:style-name="Tableau4.B3" office:value-type="float" office:value="33">
            <text:p text:style-name="P92">33</text:p>
          </table:table-cell>
          <table:table-cell table:style-name="Tableau4.B3" office:value-type="float" office:value="3">
            <text:p text:style-name="P92">3</text:p>
          </table:table-cell>
        </table:table-row>
        <table:table-row>
          <table:table-cell table:style-name="Tableau4.A4" table:number-columns-spanned="4" office:value-type="string">
            <text:p text:style-name="P74">ELi kuvand </text:p>
          </table:table-cell>
          <table:covered-table-cell/>
          <table:covered-table-cell/>
          <table:covered-table-cell/>
        </table:table-row>
        <table:table-row>
          <table:table-cell table:style-name="Tableau4.A1" office:value-type="string">
            <text:p text:style-name="P89">Positiivne </text:p>
          </table:table-cell>
          <table:table-cell table:style-name="Tableau4.B3" office:value-type="float" office:value="81">
            <text:p text:style-name="P92">81</text:p>
          </table:table-cell>
          <table:table-cell table:style-name="Tableau4.B3" office:value-type="float" office:value="17">
            <text:p text:style-name="P92">17</text:p>
          </table:table-cell>
          <table:table-cell table:style-name="Tableau4.B3" office:value-type="float" office:value="2">
            <text:p text:style-name="P92">2</text:p>
          </table:table-cell>
        </table:table-row>
        <table:table-row>
          <table:table-cell table:style-name="Tableau4.A1" office:value-type="string">
            <text:p text:style-name="P89">Neutraalne </text:p>
          </table:table-cell>
          <table:table-cell table:style-name="Tableau4.B3" office:value-type="float" office:value="49">
            <text:p text:style-name="P92">49</text:p>
          </table:table-cell>
          <table:table-cell table:style-name="Tableau4.B3" office:value-type="float" office:value="45">
            <text:p text:style-name="P92">45</text:p>
          </table:table-cell>
          <table:table-cell table:style-name="Tableau4.B3" office:value-type="float" office:value="6">
            <text:p text:style-name="P92">6</text:p>
          </table:table-cell>
        </table:table-row>
        <table:table-row>
          <table:table-cell table:style-name="Tableau4.A1" office:value-type="string">
            <text:p text:style-name="P89">Negatiivne </text:p>
          </table:table-cell>
          <table:table-cell table:style-name="Tableau4.B3" office:value-type="float" office:value="13">
            <text:p text:style-name="P92">13</text:p>
          </table:table-cell>
          <table:table-cell table:style-name="Tableau4.B3" office:value-type="float" office:value="83">
            <text:p text:style-name="P92">83</text:p>
          </table:table-cell>
          <table:table-cell table:style-name="Tableau4.B3" office:value-type="float" office:value="4">
            <text:p text:style-name="P92">4</text:p>
          </table:table-cell>
        </table:table-row>
        <table:table-row>
          <table:table-cell table:style-name="Tableau4.A4" table:number-columns-spanned="4" office:value-type="string">
            <text:p text:style-name="P74">Rahulolu elukvaliteediga </text:p>
          </table:table-cell>
          <table:covered-table-cell/>
          <table:covered-table-cell/>
          <table:covered-table-cell/>
        </table:table-row>
        <table:table-row>
          <table:table-cell table:style-name="Tableau4.A1" office:value-type="string">
            <text:p text:style-name="P89">Rahul </text:p>
          </table:table-cell>
          <table:table-cell table:style-name="Tableau4.B3" office:value-type="float" office:value="63">
            <text:p text:style-name="P92">63</text:p>
          </table:table-cell>
          <table:table-cell table:style-name="Tableau4.B3" office:value-type="float" office:value="33">
            <text:p text:style-name="P92">33</text:p>
          </table:table-cell>
          <table:table-cell table:style-name="Tableau4.B3" office:value-type="float" office:value="4">
            <text:p text:style-name="P92">4</text:p>
          </table:table-cell>
        </table:table-row>
        <table:table-row>
          <table:table-cell table:style-name="Tableau4.A1" office:value-type="string">
            <text:p text:style-name="P89">Ei ole rahul </text:p>
          </table:table-cell>
          <table:table-cell table:style-name="Tableau4.B3" office:value-type="float" office:value="34">
            <text:p text:style-name="P92">34</text:p>
          </table:table-cell>
          <table:table-cell table:style-name="Tableau4.B3" office:value-type="float" office:value="61">
            <text:p text:style-name="P92">61</text:p>
          </table:table-cell>
          <table:table-cell table:style-name="Tableau4.B3" office:value-type="float" office:value="5">
            <text:p text:style-name="P92">5</text:p>
          </table:table-cell>
        </table:table-row>
      </table:table>
      <text:p text:style-name="P24"/>
      <text:p text:style-name="P24"/>
      <text:h text:style-name="P16" text:outline-level="2"><text:bookmark-start text:name="__RefHeading___Toc316596_3078747257"/>Riigi tulevikuväljavaated<text:bookmark-end text:name="__RefHeading___Toc316596_3078747257"/></text:h>
      <text:p text:style-name="P24">Arusaamad oma riigi tulevikust on vahepealsel positsioonil isiklike ootuste ning Euroopa Liidu ja maailma laiemate vaadete vahel. Kuigi optimism on riiklikul tasandil endiselt väiksem kui isiklikul tasandil, on see siiski selgelt tugevam kui maailma tuleviku tajumine, kajastades ettevaatlikumat, kuid siiski suhteliselt positiivset väljavaadet.</text:p>
      <text:p text:style-name="P24">ELi tasandil väljendas enamik vastanutest (58%) oma riigi tuleviku suhtes optimismi, mis näitab stabiilsust võrreldes eelmise lainega (+1 protsendipunkt). Selles rühmas nimetab enamik inimesi end üsna optimistlikuks (49 %, +1 protsendipunkti), samas kui väiksem osa on väga optimistlik (9 %, muutumatu). Seevastu 40 % eurooplastest väljendab pessimismi (–1 protsendipunkti), samas kui väga väike osa (2 %) jääb otsustamata. Need tulemused kinnitavad mõõdukat optimismi, mida leevendab jätkuv mure. </text:p>
      <text:p text:style-name="P24"><draw:g text:anchor-type="paragraph" draw:z-index="14" draw:name="Forme16" draw:style-name="gr9"><draw:frame draw:style-name="gr442" draw:text-style-name="P106" svg:width="6.525cm" svg:height="6.614cm" svg:x="6.303cm" svg:y="1.435cm"><draw:image xlink:href="Pictures/100000000000029A000002A35AFDCFD9817C025D.png" xlink:type="simple" xlink:show="embed" xlink:actuate="onLoad" draw:mime-type="image/png"><text:p/></draw:image></draw:frame><draw:g draw:style-name="gr4"><draw:frame draw:style-name="gr443" draw:text-style-name="P106" svg:width="1.11cm" svg:height="1.802cm" svg:x="7.003cm" svg:y="8.235cm"><draw:image xlink:href="Pictures/10000000000000420000006BFE11E4B5E265917C.png" xlink:type="simple" xlink:show="embed" xlink:actuate="onLoad" draw:mime-type="image/png"><text:p/></draw:image></draw:frame><draw:frame draw:style-name="gr444" draw:text-style-name="P108" svg:width="3.402cm" svg:height="1.876cm" svg:x="8.211cm" svg:y="8.235cm"><draw:text-box><text:p text:style-name="P107"><text:span text:style-name="T42">Kokku optimistlik</text:span></text:p><text:p text:style-name="P107"><text:span text:style-name="T42"/></text:p><text:p text:style-name="P107"><text:span text:style-name="T42">„</text:span><text:span text:style-name="T42">Pessimistlik“ kokku</text:span></text:p><text:p text:style-name="P107"><text:span text:style-name="T42"/></text:p><text:p text:style-name="P107"><text:span text:style-name="T42">Ei oska öelda</text:span></text:p></draw:text-box></draw:frame></draw:g><draw:frame draw:style-name="gr445" draw:text-style-name="P109" svg:width="6.301cm" svg:height="2.2cm" svg:x="0.002cm" svg:y="6.411cm"><draw:text-box><text:p text:style-name="P107"><text:span text:style-name="T42">Kokku "optimistlik"</text:span> <text:span text:style-name="T43">▲</text:span><text:span text:style-name="T42"> 1 </text:span></text:p><text:p text:style-name="P107"><text:span text:style-name="T42">"Pessimistlik" kokku</text:span> <text:span text:style-name="T43">▼</text:span><text:span text:style-name="T42"> l </text:span></text:p><text:p text:style-name="P107"><text:span text:style-name="T42">Ei tea</text:span> <text:span text:style-name="T42">=</text:span></text:p><text:p text:style-name="P107"><text:span text:style-name="T43">Δ</text:span> <text:span text:style-name="T42">(aprill/mai 2026 – november 2025) </text:span></text:p></draw:text-box></draw:frame><draw:frame draw:style-name="gr446" draw:text-style-name="P109" svg:width="12.701cm" svg:height="1.202cm" svg:x="0.201cm" svg:y="0.236cm"><draw:text-box><text:p text:style-name="P107"><text:span text:style-name="T42">QA12.2 Kas te ütleksite, et olete tuleviku suhtes väga optimistlik, üsna optimistlik, üsna pessimistlik või väga pessimistlik? - (MEIE RIIK) (EL 27) (%)</text:span></text:p></draw:text-box></draw:frame></draw:g></text:p>
      <text:p text:style-name="P26">Liikmesriikides on arusaam oma riigi tulevikust väga erinev, kuigi enamikul juhtudel valitseb optimism. 24 liikmesriigis kaalub positiivne väljavaade üles negatiivse. Enim optimismi täheldati Taanis (88%), järgnesid Luksemburg (82%) ja Poola (80%), kus väga suur enamik vastanutest väljendas positiivset väljavaadet.</text:p>
      <text:p text:style-name="P24">Kuid optimism ei ole universaalne. Väiksemas riikide rühmas on seisukohad rohkem lahknevad või kalduvad pessimismi poole. Kõige väiksem on optimism Kreekas (40 % optimistlik vs. 59 % pessimistlik), Prantsusmaal (43 % vs. 54 %) ja Saksamaal (45 % vs. 53 %), kus pessimism ületab selgelt optimismi.</text:p>
      <text:p text:style-name="P24">Need tulemused toovad esile märkimisväärsed erinevused selles, kuidas kodanikud oma riigi tulevikku hindavad. Kui paljudes liikmesriikides on usaldus suhteliselt suur, siis teistes suhtutakse sellesse ettevaatlikumalt või negatiivsemalt, kajastades riikide erinevat olukorda ja probleeme kogu Euroopa Liidus. </text:p>
      <text:p text:style-name="P24"><draw:g text:anchor-type="paragraph" draw:z-index="15" draw:name="Forme17" draw:style-name="gr9"><draw:frame draw:style-name="gr436" draw:text-style-name="P106" svg:width="17.227cm" svg:height="7.739cm" svg:x="0cm" svg:y="1.432cm"><draw:image xlink:href="Pictures/100000000000052800000251928427F00CCE6FD5.png" xlink:type="simple" xlink:show="embed" xlink:actuate="onLoad" draw:mime-type="image/png"><text:p/></draw:image></draw:frame><draw:g draw:style-name="gr4"><draw:frame draw:style-name="gr437" draw:text-style-name="P106" svg:width="10.642cm" svg:height="0.502cm" svg:x="2.672cm" svg:y="9.354cm"><draw:image xlink:href="Pictures/10000000000002540000001CC922E8D5FB7897B2.png" xlink:type="simple" xlink:show="embed" xlink:actuate="onLoad" draw:mime-type="image/png"><text:p/></draw:image></draw:frame><draw:frame draw:style-name="gr438" draw:text-style-name="P109" svg:width="3.301cm" svg:height="0.578cm" svg:x="3.431cm" svg:y="9.354cm"><draw:text-box><text:p text:style-name="P107"><text:span text:style-name="T42">Kokku "optimistlik"</text:span></text:p></draw:text-box></draw:frame><draw:frame draw:style-name="gr439" draw:text-style-name="P109" svg:width="2.805cm" svg:height="0.902cm" svg:x="8.331cm" svg:y="9.283cm"><draw:text-box><text:p text:style-name="P107"><text:span text:style-name="T42">"Pessimistlik" kokku</text:span></text:p></draw:text-box></draw:frame><draw:frame draw:style-name="gr440" draw:text-style-name="P109" svg:width="2.497cm" svg:height="0.578cm" svg:x="13.13cm" svg:y="9.253cm"><draw:text-box><text:p text:style-name="P107"><text:span text:style-name="T42">Ei tea</text:span></text:p></draw:text-box></draw:frame></draw:g><draw:frame draw:style-name="gr441" draw:text-style-name="P109" svg:width="16.301cm" svg:height="1.001cm" svg:x="0.427cm" svg:y="0.224cm"><draw:text-box><text:p text:style-name="P107"><text:span text:style-name="T42">QA12.2 Kas te ütleksite, et olete tuleviku suhtes väga optimistlik, üsna optimistlik, üsna pessimistlik või väga pessimistlik? - (MEIE RIIGIS) (%)</text:span></text:p></draw:text-box></draw:frame></draw:g></text:p>
      <text:p text:style-name="P26">Arvamused oma riigi tuleviku kohta on sotsiaaldemograafilistes ja hoiakulistes rühmades erinevad, kuigi optimism jääb enamikus kategooriates valdavaks.</text:p>
      <text:p text:style-name="P24">Soolised erinevused on tühised. Mehed ja naised teatavad peaaegu identsest optimismi tasemest (vastavalt 58 % ja 57 %) ja võrdsest pessimismi tasemest (40 % mõlemas rühmas), mis näitab, et sugu ei mõjuta märkimisväärselt seisukohti riiklike väljavaadete kohta.</text:p>
      <text:p text:style-name="P24">Vanuserühmade vahel ilmnevad suuremad erinevused. Nooremad vastajad kalduvad suhtuma positiivsemalt: optimismi väljendab 65 % 15–24aastastest, pessimismi aga 33 %. See on vastuolus vanima rühmaga, kus optimism on väiksem (55-aastaste ja vanemate seas 55 %) ja pessimism suurem (42 %). 25–39-aastastel ja 40–54-aastastel vastajatel on keskmine positsioon, nii 58 % optimismi kui ka 40 % pessimismiga, mis viitab järkjärgulisele üleminekule ettevaatlikumatele vaadetele koos vanuse tõusuga.</text:p>
      <text:p text:style-name="P24">Selgeid erinevusi täheldatakse ka haridustasemete lõikes. Madala haridustasemega vastajad on vähem optimistlikud (51%) ja pessimistlikumad (46%) kui keskmise või kõrge haridustasemega vastajad. Keskmise ja kõrge haridustasemega vastajate hulgas tõuseb optimism 60 %-ni, samas kui pessimism väheneb 38 %-ni, mis näitab kõrgema haridustasemega rühmade positiivsemat väljavaadet.</text:p>
      <text:p text:style-name="P24">Vastajate finantsolukorra hindamisel on ilmne tugev seos. Nende hulgas, kellel on enamasti raskusi arvete tasumisega, langeb optimism 34 %-le, samas kui 64 % väljendab pessimismi, mis viitab märkimisväärselt negatiivsele väljavaatele. Seevastu vastajad, kes selliseid raskusi peaaegu kunagi ei koge või ei koge, on oluliselt positiivsemad (62% optimistlikud vs. 36% pessimistlikud). Need, kellel on aeg-ajalt raskusi, jäävad vahemikku (51 % vs. 46 %). See rõhutab tihedat seost majandusliku haavatavuse ja riiklike väljavaadete tajumise vahel.</text:p>
      <text:p text:style-name="P24">Kõige tugevamad on suhtumismuutujad. Euroopa Liidu positiivse kuvandiga vastajad on oma riigi tuleviku suhtes palju optimistlikumad (73% vs. 25% pessimistlikud), samas kui ELi negatiivse kuvandiga vastajad on märkimisväärselt pessimistlikumad (25% optimistlikud vs. 73% pessimistlikud). Neutraalse pildiga vastajad jagunevad ühtlasemalt (51% optimistlikud vs 46% pessimistlikud). See tugev seos viitab sellele, et suhtumine ELi on tihedalt seotud suurema usaldusega riiklike trajektooride vastu.</text:p>
      <text:p text:style-name="P24"/>
      <text:p text:style-name="P24"/>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89">QA12.2 Kas te ütleksite, et olete tuleviku suhtes väga optimistlik, üsna optimistlik, üsna pessimistlik või väga pessimistlik? - (MEIE RIIK) (% - EL)</text:p>
          </table:table-cell>
          <table:covered-table-cell/>
          <table:covered-table-cell/>
          <table:covered-table-cell/>
        </table:table-row>
        <table:table-row>
          <table:table-cell table:style-name="Tableau5.A1" office:value-type="string">
            <text:p text:style-name="P91"/>
          </table:table-cell>
          <table:table-cell table:style-name="Tableau5.A1" office:value-type="string">
            <text:p text:style-name="P92">Kokku optimistlik</text:p>
          </table:table-cell>
          <table:table-cell table:style-name="Tableau5.A1" office:value-type="string">
            <text:p text:style-name="P92">„Pessimistlik“ kokku</text:p>
          </table:table-cell>
          <table:table-cell table:style-name="Tableau5.A1" office:value-type="string">
            <text:p text:style-name="P92">Ei oska öelda</text:p>
          </table:table-cell>
        </table:table-row>
        <table:table-row>
          <table:table-cell table:style-name="Tableau5.A1" office:value-type="string">
            <text:p text:style-name="P89">EL 27 </text:p>
          </table:table-cell>
          <table:table-cell table:style-name="Tableau5.B3" office:value-type="float" office:value="58">
            <text:p text:style-name="P92">58</text:p>
          </table:table-cell>
          <table:table-cell table:style-name="Tableau5.B3" office:value-type="float" office:value="40">
            <text:p text:style-name="P92">40</text:p>
          </table:table-cell>
          <table:table-cell table:style-name="Tableau5.B3" office:value-type="float" office:value="2">
            <text:p text:style-name="P92">2</text:p>
          </table:table-cell>
        </table:table-row>
        <table:table-row>
          <table:table-cell table:style-name="Tableau5.A4" table:number-columns-spanned="4" office:value-type="string">
            <text:p text:style-name="P74">Sugu</text:p>
          </table:table-cell>
          <table:covered-table-cell/>
          <table:covered-table-cell/>
          <table:covered-table-cell/>
        </table:table-row>
        <table:table-row>
          <table:table-cell table:style-name="Tableau5.A1" office:value-type="string">
            <text:p text:style-name="P89">Mees </text:p>
          </table:table-cell>
          <table:table-cell table:style-name="Tableau5.B3" office:value-type="float" office:value="58">
            <text:p text:style-name="P92">58</text:p>
          </table:table-cell>
          <table:table-cell table:style-name="Tableau5.B3" office:value-type="float" office:value="40">
            <text:p text:style-name="P92">40</text:p>
          </table:table-cell>
          <table:table-cell table:style-name="Tableau5.B3" office:value-type="float" office:value="2">
            <text:p text:style-name="P92">2</text:p>
          </table:table-cell>
        </table:table-row>
        <table:table-row>
          <table:table-cell table:style-name="Tableau5.A1" office:value-type="string">
            <text:p text:style-name="P89">Naine </text:p>
          </table:table-cell>
          <table:table-cell table:style-name="Tableau5.B3" office:value-type="float" office:value="57">
            <text:p text:style-name="P92">57</text:p>
          </table:table-cell>
          <table:table-cell table:style-name="Tableau5.B3" office:value-type="float" office:value="40">
            <text:p text:style-name="P92">40</text:p>
          </table:table-cell>
          <table:table-cell table:style-name="Tableau5.B3" office:value-type="float" office:value="3">
            <text:p text:style-name="P92">3</text:p>
          </table:table-cell>
        </table:table-row>
        <table:table-row>
          <table:table-cell table:style-name="Tableau5.A4" table:number-columns-spanned="4" office:value-type="string">
            <text:p text:style-name="P74">Vanus</text:p>
          </table:table-cell>
          <table:covered-table-cell/>
          <table:covered-table-cell/>
          <table:covered-table-cell/>
        </table:table-row>
        <table:table-row>
          <table:table-cell table:style-name="Tableau5.A1" office:value-type="string">
            <text:p text:style-name="P89">15- 24 </text:p>
          </table:table-cell>
          <table:table-cell table:style-name="Tableau5.B3" office:value-type="float" office:value="65">
            <text:p text:style-name="P92">65</text:p>
          </table:table-cell>
          <table:table-cell table:style-name="Tableau5.B3" office:value-type="float" office:value="33">
            <text:p text:style-name="P92">33</text:p>
          </table:table-cell>
          <table:table-cell table:style-name="Tableau5.B3" office:value-type="float" office:value="2">
            <text:p text:style-name="P92">2</text:p>
          </table:table-cell>
        </table:table-row>
        <table:table-row>
          <table:table-cell table:style-name="Tableau5.A1" office:value-type="string">
            <text:p text:style-name="P89">25—39 </text:p>
          </table:table-cell>
          <table:table-cell table:style-name="Tableau5.B3" office:value-type="float" office:value="58">
            <text:p text:style-name="P92">58</text:p>
          </table:table-cell>
          <table:table-cell table:style-name="Tableau5.B3" office:value-type="float" office:value="40">
            <text:p text:style-name="P92">40</text:p>
          </table:table-cell>
          <table:table-cell table:style-name="Tableau5.B3" office:value-type="float" office:value="2">
            <text:p text:style-name="P92">2</text:p>
          </table:table-cell>
        </table:table-row>
        <table:table-row>
          <table:table-cell table:style-name="Tableau5.A1" office:value-type="string">
            <text:p text:style-name="P89">40-54 </text:p>
          </table:table-cell>
          <table:table-cell table:style-name="Tableau5.B3" office:value-type="float" office:value="58">
            <text:p text:style-name="P92">58</text:p>
          </table:table-cell>
          <table:table-cell table:style-name="Tableau5.B3" office:value-type="float" office:value="40">
            <text:p text:style-name="P92">40</text:p>
          </table:table-cell>
          <table:table-cell table:style-name="Tableau5.B3" office:value-type="float" office:value="2">
            <text:p text:style-name="P92">2</text:p>
          </table:table-cell>
        </table:table-row>
        <table:table-row>
          <table:table-cell table:style-name="Tableau5.A1" office:value-type="string">
            <text:p text:style-name="P89">&gt;=55</text:p>
          </table:table-cell>
          <table:table-cell table:style-name="Tableau5.B3" office:value-type="float" office:value="55">
            <text:p text:style-name="P92">55</text:p>
          </table:table-cell>
          <table:table-cell table:style-name="Tableau5.B3" office:value-type="float" office:value="42">
            <text:p text:style-name="P92">42</text:p>
          </table:table-cell>
          <table:table-cell table:style-name="Tableau5.B3" office:value-type="float" office:value="3">
            <text:p text:style-name="P92">3</text:p>
          </table:table-cell>
        </table:table-row>
        <table:table-row>
          <table:table-cell table:style-name="Tableau5.A4" table:number-columns-spanned="4" office:value-type="string">
            <text:p text:style-name="P74">Haridustase</text:p>
          </table:table-cell>
          <table:covered-table-cell/>
          <table:covered-table-cell/>
          <table:covered-table-cell/>
        </table:table-row>
        <table:table-row>
          <table:table-cell table:style-name="Tableau5.A1" office:value-type="string">
            <text:p text:style-name="P89">Madal haridustase (ISCED 0–2) </text:p>
          </table:table-cell>
          <table:table-cell table:style-name="Tableau5.B3" office:value-type="float" office:value="51">
            <text:p text:style-name="P92">51</text:p>
          </table:table-cell>
          <table:table-cell table:style-name="Tableau5.B3" office:value-type="float" office:value="46">
            <text:p text:style-name="P92">46</text:p>
          </table:table-cell>
          <table:table-cell table:style-name="Tableau5.B3" office:value-type="float" office:value="3">
            <text:p text:style-name="P92">3</text:p>
          </table:table-cell>
        </table:table-row>
        <table:table-row>
          <table:table-cell table:style-name="Tableau5.A1" office:value-type="string">
            <text:p text:style-name="P89">Keskmine haridustase (ISCED 3–4) </text:p>
          </table:table-cell>
          <table:table-cell table:style-name="Tableau5.B3" office:value-type="float" office:value="60">
            <text:p text:style-name="P92">60</text:p>
          </table:table-cell>
          <table:table-cell table:style-name="Tableau5.B3" office:value-type="float" office:value="38">
            <text:p text:style-name="P92">38</text:p>
          </table:table-cell>
          <table:table-cell table:style-name="Tableau5.B3" office:value-type="float" office:value="2">
            <text:p text:style-name="P92">2</text:p>
          </table:table-cell>
        </table:table-row>
        <table:table-row>
          <table:table-cell table:style-name="Tableau5.A1" office:value-type="string">
            <text:p text:style-name="P89">Kõrge haridustase (ISCED 5- 8) </text:p>
          </table:table-cell>
          <table:table-cell table:style-name="Tableau5.B3" office:value-type="float" office:value="60">
            <text:p text:style-name="P92">60</text:p>
          </table:table-cell>
          <table:table-cell table:style-name="Tableau5.B3" office:value-type="float" office:value="38">
            <text:p text:style-name="P92">38</text:p>
          </table:table-cell>
          <table:table-cell table:style-name="Tableau5.B3" office:value-type="float" office:value="2">
            <text:p text:style-name="P92">2</text:p>
          </table:table-cell>
        </table:table-row>
        <table:table-row>
          <table:table-cell table:style-name="Tableau5.A4" table:number-columns-spanned="4" office:value-type="string">
            <text:p text:style-name="P74">Sotsiaal-ametialane kategooria</text:p>
          </table:table-cell>
          <table:covered-table-cell/>
          <table:covered-table-cell/>
          <table:covered-table-cell/>
        </table:table-row>
        <table:table-row>
          <table:table-cell table:style-name="Tableau5.A1" office:value-type="string">
            <text:p text:style-name="P89">Füüsilisest isikust ettevõtjad </text:p>
          </table:table-cell>
          <table:table-cell table:style-name="Tableau5.B3" office:value-type="float" office:value="59">
            <text:p text:style-name="P92">59</text:p>
          </table:table-cell>
          <table:table-cell table:style-name="Tableau5.B3" office:value-type="float" office:value="40">
            <text:p text:style-name="P92">40</text:p>
          </table:table-cell>
          <table:table-cell table:style-name="Tableau5.B3" office:value-type="float" office:value="1">
            <text:p text:style-name="P92">1</text:p>
          </table:table-cell>
        </table:table-row>
        <table:table-row>
          <table:table-cell table:style-name="Tableau5.A1" office:value-type="string">
            <text:p text:style-name="P89">Juhid </text:p>
          </table:table-cell>
          <table:table-cell table:style-name="Tableau5.B3" office:value-type="float" office:value="63">
            <text:p text:style-name="P92">63</text:p>
          </table:table-cell>
          <table:table-cell table:style-name="Tableau5.B3" office:value-type="float" office:value="35">
            <text:p text:style-name="P92">35</text:p>
          </table:table-cell>
          <table:table-cell table:style-name="Tableau5.B3" office:value-type="float" office:value="2">
            <text:p text:style-name="P92">2</text:p>
          </table:table-cell>
        </table:table-row>
        <table:table-row>
          <table:table-cell table:style-name="Tableau5.A1" office:value-type="string">
            <text:p text:style-name="P89">Muud valged kraed </text:p>
          </table:table-cell>
          <table:table-cell table:style-name="Tableau5.B3" office:value-type="float" office:value="61">
            <text:p text:style-name="P92">61</text:p>
          </table:table-cell>
          <table:table-cell table:style-name="Tableau5.B3" office:value-type="float" office:value="37">
            <text:p text:style-name="P92">37</text:p>
          </table:table-cell>
          <table:table-cell table:style-name="Tableau5.B3" office:value-type="float" office:value="2">
            <text:p text:style-name="P92">2</text:p>
          </table:table-cell>
        </table:table-row>
        <table:table-row>
          <table:table-cell table:style-name="Tableau5.A1" office:value-type="string">
            <text:p text:style-name="P89">Käsitöölised </text:p>
          </table:table-cell>
          <table:table-cell table:style-name="Tableau5.B3" office:value-type="float" office:value="57">
            <text:p text:style-name="P92">57</text:p>
          </table:table-cell>
          <table:table-cell table:style-name="Tableau5.B3" office:value-type="float" office:value="41">
            <text:p text:style-name="P92">41</text:p>
          </table:table-cell>
          <table:table-cell table:style-name="Tableau5.B3" office:value-type="float" office:value="2">
            <text:p text:style-name="P92">2</text:p>
          </table:table-cell>
        </table:table-row>
        <table:table-row>
          <table:table-cell table:style-name="Tableau5.A1" office:value-type="string">
            <text:p text:style-name="P89">Majaelanikud </text:p>
          </table:table-cell>
          <table:table-cell table:style-name="Tableau5.B3" office:value-type="float" office:value="57">
            <text:p text:style-name="P92">57</text:p>
          </table:table-cell>
          <table:table-cell table:style-name="Tableau5.B3" office:value-type="float" office:value="41">
            <text:p text:style-name="P92">41</text:p>
          </table:table-cell>
          <table:table-cell table:style-name="Tableau5.B3" office:value-type="float" office:value="2">
            <text:p text:style-name="P92">2</text:p>
          </table:table-cell>
        </table:table-row>
        <table:table-row>
          <table:table-cell table:style-name="Tableau5.A1" office:value-type="string">
            <text:p text:style-name="P89">Töötu </text:p>
          </table:table-cell>
          <table:table-cell table:style-name="Tableau5.B3" office:value-type="float" office:value="46">
            <text:p text:style-name="P92">46</text:p>
          </table:table-cell>
          <table:table-cell table:style-name="Tableau5.B3" office:value-type="float" office:value="51">
            <text:p text:style-name="P92">51</text:p>
          </table:table-cell>
          <table:table-cell table:style-name="Tableau5.B3" office:value-type="float" office:value="3">
            <text:p text:style-name="P92">3</text:p>
          </table:table-cell>
        </table:table-row>
        <table:table-row>
          <table:table-cell table:style-name="Tableau5.A1" office:value-type="string">
            <text:p text:style-name="P89">Pensionile jäänud</text:p>
          </table:table-cell>
          <table:table-cell table:style-name="Tableau5.B3" office:value-type="float" office:value="54">
            <text:p text:style-name="P92">54</text:p>
          </table:table-cell>
          <table:table-cell table:style-name="Tableau5.B3" office:value-type="float" office:value="43">
            <text:p text:style-name="P92">43</text:p>
          </table:table-cell>
          <table:table-cell table:style-name="Tableau5.B3" office:value-type="float" office:value="3">
            <text:p text:style-name="P92">3</text:p>
          </table:table-cell>
        </table:table-row>
        <table:table-row>
          <table:table-cell table:style-name="Tableau5.A1" office:value-type="string">
            <text:p text:style-name="P89">Üliõpilased </text:p>
          </table:table-cell>
          <table:table-cell table:style-name="Tableau5.B3" office:value-type="float" office:value="65">
            <text:p text:style-name="P92">65</text:p>
          </table:table-cell>
          <table:table-cell table:style-name="Tableau5.B3" office:value-type="float" office:value="33">
            <text:p text:style-name="P92">33</text:p>
          </table:table-cell>
          <table:table-cell table:style-name="Tableau5.B3" office:value-type="float" office:value="2">
            <text:p text:style-name="P92">2</text:p>
          </table:table-cell>
        </table:table-row>
        <table:table-row>
          <table:table-cell table:style-name="Tableau5.A4" table:number-columns-spanned="4" office:value-type="string">
            <text:p text:style-name="P74">Raskused arvete tasumisel </text:p>
          </table:table-cell>
          <table:covered-table-cell/>
          <table:covered-table-cell/>
          <table:covered-table-cell/>
        </table:table-row>
        <table:table-row>
          <table:table-cell table:style-name="Tableau5.A1" office:value-type="string">
            <text:p text:style-name="P89">Suurema osa ajast </text:p>
          </table:table-cell>
          <table:table-cell table:style-name="Tableau5.B3" office:value-type="float" office:value="34">
            <text:p text:style-name="P92">34</text:p>
          </table:table-cell>
          <table:table-cell table:style-name="Tableau5.B3" office:value-type="float" office:value="64">
            <text:p text:style-name="P92">64</text:p>
          </table:table-cell>
          <table:table-cell table:style-name="Tableau5.B3" office:value-type="float" office:value="2">
            <text:p text:style-name="P92">2</text:p>
          </table:table-cell>
        </table:table-row>
        <table:table-row>
          <table:table-cell table:style-name="Tableau5.A1" office:value-type="string">
            <text:p text:style-name="P89">Aeg-ajalt </text:p>
          </table:table-cell>
          <table:table-cell table:style-name="Tableau5.B3" office:value-type="float" office:value="51">
            <text:p text:style-name="P92">51</text:p>
          </table:table-cell>
          <table:table-cell table:style-name="Tableau5.B3" office:value-type="float" office:value="46">
            <text:p text:style-name="P92">46</text:p>
          </table:table-cell>
          <table:table-cell table:style-name="Tableau5.B3" office:value-type="float" office:value="3">
            <text:p text:style-name="P92">3</text:p>
          </table:table-cell>
        </table:table-row>
        <table:table-row>
          <table:table-cell table:style-name="Tableau5.A1" office:value-type="string">
            <text:p text:style-name="P89">Peaaegu mitte kunagi / mitte kunagi </text:p>
          </table:table-cell>
          <table:table-cell table:style-name="Tableau5.B3" office:value-type="float" office:value="62">
            <text:p text:style-name="P92">62</text:p>
          </table:table-cell>
          <table:table-cell table:style-name="Tableau5.B3" office:value-type="float" office:value="36">
            <text:p text:style-name="P92">36</text:p>
          </table:table-cell>
          <table:table-cell table:style-name="Tableau5.B3" office:value-type="float" office:value="2">
            <text:p text:style-name="P92">2</text:p>
          </table:table-cell>
        </table:table-row>
        <table:table-row>
          <table:table-cell table:style-name="Tableau5.A4" table:number-columns-spanned="4" office:value-type="string">
            <text:p text:style-name="P74">Subjektiivne linnastumine </text:p>
          </table:table-cell>
          <table:covered-table-cell/>
          <table:covered-table-cell/>
          <table:covered-table-cell/>
        </table:table-row>
        <table:table-row>
          <table:table-cell table:style-name="Tableau5.A1" office:value-type="string">
            <text:p text:style-name="P89">Maapiirkond või küla </text:p>
          </table:table-cell>
          <table:table-cell table:style-name="Tableau5.B3" office:value-type="float" office:value="57">
            <text:p text:style-name="P92">57</text:p>
          </table:table-cell>
          <table:table-cell table:style-name="Tableau5.B3" office:value-type="float" office:value="40">
            <text:p text:style-name="P92">40</text:p>
          </table:table-cell>
          <table:table-cell table:style-name="Tableau5.B3" office:value-type="float" office:value="3">
            <text:p text:style-name="P92">3</text:p>
          </table:table-cell>
        </table:table-row>
        <table:table-row>
          <table:table-cell table:style-name="Tableau5.A1" office:value-type="string">
            <text:p text:style-name="P89">Väike või keskmise suurusega linn </text:p>
          </table:table-cell>
          <table:table-cell table:style-name="Tableau5.B3" office:value-type="float" office:value="57">
            <text:p text:style-name="P92">57</text:p>
          </table:table-cell>
          <table:table-cell table:style-name="Tableau5.B3" office:value-type="float" office:value="41">
            <text:p text:style-name="P92">41</text:p>
          </table:table-cell>
          <table:table-cell table:style-name="Tableau5.B3" office:value-type="float" office:value="2">
            <text:p text:style-name="P92">2</text:p>
          </table:table-cell>
        </table:table-row>
        <table:table-row>
          <table:table-cell table:style-name="Tableau5.A1" office:value-type="string">
            <text:p text:style-name="P89">Suurlinn </text:p>
          </table:table-cell>
          <table:table-cell table:style-name="Tableau5.B3" office:value-type="float" office:value="60">
            <text:p text:style-name="P92">60</text:p>
          </table:table-cell>
          <table:table-cell table:style-name="Tableau5.B3" office:value-type="float" office:value="38">
            <text:p text:style-name="P92">38</text:p>
          </table:table-cell>
          <table:table-cell table:style-name="Tableau5.B3" office:value-type="float" office:value="2">
            <text:p text:style-name="P92">2</text:p>
          </table:table-cell>
        </table:table-row>
        <table:table-row>
          <table:table-cell table:style-name="Tableau5.A4" table:number-columns-spanned="4" office:value-type="string">
            <text:p text:style-name="P74">ELi kuvand </text:p>
          </table:table-cell>
          <table:covered-table-cell/>
          <table:covered-table-cell/>
          <table:covered-table-cell/>
        </table:table-row>
        <table:table-row>
          <table:table-cell table:style-name="Tableau5.A1" office:value-type="string">
            <text:p text:style-name="P89">Positiivne </text:p>
          </table:table-cell>
          <table:table-cell table:style-name="Tableau5.B3" office:value-type="float" office:value="73">
            <text:p text:style-name="P92">73</text:p>
          </table:table-cell>
          <table:table-cell table:style-name="Tableau5.B3" office:value-type="float" office:value="25">
            <text:p text:style-name="P92">25</text:p>
          </table:table-cell>
          <table:table-cell table:style-name="Tableau5.B3" office:value-type="float" office:value="2">
            <text:p text:style-name="P92">2</text:p>
          </table:table-cell>
        </table:table-row>
        <table:table-row>
          <table:table-cell table:style-name="Tableau5.A1" office:value-type="string">
            <text:p text:style-name="P89">Neutraalne </text:p>
          </table:table-cell>
          <table:table-cell table:style-name="Tableau5.B3" office:value-type="float" office:value="51">
            <text:p text:style-name="P92">51</text:p>
          </table:table-cell>
          <table:table-cell table:style-name="Tableau5.B3" office:value-type="float" office:value="46">
            <text:p text:style-name="P92">46</text:p>
          </table:table-cell>
          <table:table-cell table:style-name="Tableau5.B3" office:value-type="float" office:value="3">
            <text:p text:style-name="P92">3</text:p>
          </table:table-cell>
        </table:table-row>
        <table:table-row>
          <table:table-cell table:style-name="Tableau5.A1" office:value-type="string">
            <text:p text:style-name="P89">Negatiivne </text:p>
          </table:table-cell>
          <table:table-cell table:style-name="Tableau5.B3" office:value-type="float" office:value="25">
            <text:p text:style-name="P92">25</text:p>
          </table:table-cell>
          <table:table-cell table:style-name="Tableau5.B3" office:value-type="float" office:value="73">
            <text:p text:style-name="P92">73</text:p>
          </table:table-cell>
          <table:table-cell table:style-name="Tableau5.B3" office:value-type="float" office:value="2">
            <text:p text:style-name="P92">2</text:p>
          </table:table-cell>
        </table:table-row>
        <table:table-row>
          <table:table-cell table:style-name="Tableau5.A4" table:number-columns-spanned="4" office:value-type="string">
            <text:p text:style-name="P74">Rahulolu elukvaliteediga </text:p>
          </table:table-cell>
          <table:covered-table-cell/>
          <table:covered-table-cell/>
          <table:covered-table-cell/>
        </table:table-row>
        <table:table-row>
          <table:table-cell table:style-name="Tableau5.A1" office:value-type="string">
            <text:p text:style-name="P89">Rahul </text:p>
          </table:table-cell>
          <table:table-cell table:style-name="Tableau5.B3" office:value-type="float" office:value="64">
            <text:p text:style-name="P92">64</text:p>
          </table:table-cell>
          <table:table-cell table:style-name="Tableau5.B3" office:value-type="float" office:value="34">
            <text:p text:style-name="P92">34</text:p>
          </table:table-cell>
          <table:table-cell table:style-name="Tableau5.B3" office:value-type="float" office:value="2">
            <text:p text:style-name="P92">2</text:p>
          </table:table-cell>
        </table:table-row>
        <table:table-row>
          <table:table-cell table:style-name="Tableau5.A1" office:value-type="string">
            <text:p text:style-name="P89">Ei ole rahul </text:p>
          </table:table-cell>
          <table:table-cell table:style-name="Tableau5.B3" office:value-type="float" office:value="32">
            <text:p text:style-name="P92">32</text:p>
          </table:table-cell>
          <table:table-cell table:style-name="Tableau5.B3" office:value-type="float" office:value="66">
            <text:p text:style-name="P92">66</text:p>
          </table:table-cell>
          <table:table-cell table:style-name="Tableau5.B3" office:value-type="float" office:value="2">
            <text:p text:style-name="P92">2</text:p>
          </table:table-cell>
        </table:table-row>
      </table:table>
      <text:p text:style-name="P24"/>
      <text:p text:style-name="P24"/>
      <text:h text:style-name="P16" text:outline-level="2"><text:bookmark-start text:name="__RefHeading___Toc316598_3078747257"/>Enda ja perekonna tulevikuväljavaated<text:bookmark-end text:name="__RefHeading___Toc316598_3078747257"/></text:h>
      <text:p text:style-name="P24">Vastajad on endiselt kõige positiivsemad, kui nad kaaluvad enda ja oma perekonna tulevikku. Need hinnangud peegeldavad tugevat isiklikku kindlustunnet ja tajutavat kontrolli vahetute elutingimuste üle, vastandudes ettevaatlikumatele ootustele, mida väljendati laiemate riiklike, Euroopa ja ülemaailmsete arengute hindamisel. See lõhe isiklike ja laiemate väljavaadete vahel rõhutab läheduse tähtsust tulevikutaju kujundamisel.</text:p>
      <text:p text:style-name="P24">ELi tasandil on vastajad oma isikliku tuleviku suhtes oluliselt optimistlikumad kui mis tahes muu hinnatava valdkonna suhtes. Üldiselt väljendas optimismi 76%, sealhulgas 59%, kes ütlevad, et nad on üsna optimistlikud, ja 17%, kes kirjeldavad end väga optimistlikena, samas kui 23% teatas pessimismist (+1 protsendipunkti) ja väga väike osa jäi otsustamata (1 %). Selline suur isiklik usaldus on selges vastuolus suhtumisega laiemasse konteksti: optimism riigi tuleviku suhtes on 58%, Euroopa Liit 59% ja maailm vaid 38%.</text:p>
      <text:p text:style-name="P24">Kokkuvõttes kinnitavad need leiud optimismi märgatavat langust, mis väheneb järk-järgult, kui perspektiiv nihkub isiklikult tasandilt laiematesse, kaugematesse kontekstidesse. </text:p>
      <text:p text:style-name="P24"><draw:g text:anchor-type="paragraph" draw:z-index="16" draw:name="Forme18" draw:style-name="gr9"><draw:frame draw:style-name="gr431" draw:text-style-name="P106" svg:width="7.492cm" svg:height="7.37cm" svg:x="6.003cm" svg:y="1.767cm"><draw:image xlink:href="Pictures/10000000000002A000000295F1E129EB15E8B5B2.png" xlink:type="simple" xlink:show="embed" xlink:actuate="onLoad" draw:mime-type="image/png"><text:p/></draw:image></draw:frame><draw:g draw:style-name="gr4"><draw:frame draw:style-name="gr432" draw:text-style-name="P106" svg:width="1.11cm" svg:height="1.802cm" svg:x="7.003cm" svg:y="9.495cm"><draw:image xlink:href="Pictures/10000000000000420000006BFE11E4B5E265917C.png" xlink:type="simple" xlink:show="embed" xlink:actuate="onLoad" draw:mime-type="image/png"><text:p/></draw:image></draw:frame><draw:frame draw:style-name="gr433" draw:text-style-name="P108" svg:width="3.402cm" svg:height="1.876cm" svg:x="8.211cm" svg:y="9.495cm"><draw:text-box><text:p text:style-name="P107"><text:span text:style-name="T42">Kokku optimistlik</text:span></text:p><text:p text:style-name="P107"><text:span text:style-name="T42"/></text:p><text:p text:style-name="P107"><text:span text:style-name="T42">„</text:span><text:span text:style-name="T42">Pessimistlik“ kokku</text:span></text:p><text:p text:style-name="P107"><text:span text:style-name="T42"/></text:p><text:p text:style-name="P107"><text:span text:style-name="T42">Ei oska öelda</text:span></text:p></draw:text-box></draw:frame></draw:g><draw:frame draw:style-name="gr434" draw:text-style-name="P109" svg:width="6.301cm" svg:height="2.2cm" svg:x="0.002cm" svg:y="7.671cm"><draw:text-box><text:p text:style-name="P107"><text:span text:style-name="T42">Kokku "optimistlik"</text:span> <text:span text:style-name="T42">=</text:span></text:p><text:p text:style-name="P107"><text:span text:style-name="T42">"Pessimistlik" kokku</text:span> <text:span text:style-name="T43">▲</text:span><text:span text:style-name="T42"> 1</text:span></text:p><text:p text:style-name="P107"><text:span text:style-name="T42">Ei tea</text:span> <text:span text:style-name="T43">▼</text:span><text:span text:style-name="T42"> l</text:span></text:p><text:p text:style-name="P107"><text:span text:style-name="T43">Δ</text:span> <text:span text:style-name="T42">(aprill/mai 2026 – november 2025) </text:span></text:p></draw:text-box></draw:frame><draw:frame draw:style-name="gr435" draw:text-style-name="P109" svg:width="12.401cm" svg:height="1.001cm" svg:x="0.002cm" svg:y="0.236cm"><draw:text-box><text:p text:style-name="P107"><text:span text:style-name="T42">QA12.1 Kas ütleksite, et olete tuleviku suhtes väga optimistlik, üsna optimistlik, üsna pessimistlik või väga pessimistlik? - Teie perekond ja teie ise (EL 27) (%)</text:span></text:p></draw:text-box></draw:frame></draw:g></text:p>
      <text:p text:style-name="P26">Kõigis liikmesriikides on optimism enda ja oma perekonna tuleviku suhtes endiselt laialt levinud ja suhteliselt järjepidev. Kõigis riikides väljendab selge enamik vastanutest positiivset väljavaadet, rõhutades isikliku optimismi suurt levikut kogu Euroopa Liidus. Kõige suurem optimism registreeriti Taanis ja Sloveenias (mõlemas 91 %), järgnesid Soome ja Poola (mõlemas 88 %) ning Rootsi (86 %), kus peaaegu üheksa vastajat kümnest väljendas usaldust oma isiklike ja perekondlike väljavaadete vastu.</text:p>
      <text:p text:style-name="P24">Kuigi mõned erinevused püsivad, on erinevused riikide vahel väiksemad kui eelmises laines. Eelkõige Prantsusmaal on praegu optimismi tase, mis on paremini kooskõlas ELi keskmisega, kusjuures 62 % vastanutest väljendas optimismi ja 36 % pessimismi (võrreldes 55 % optimismiga vs. 43 % pessimismiga 2025. aasta novembris). </text:p>
      <text:p text:style-name="P24">Üldiselt on optimismi tase madalam ka sellistes riikides nagu Bulgaaria (69%), Portugal (70%) ja Kreeka (71%), kuigi selge enamus vastanutest on endiselt optimistlikud.</text:p>
      <text:p text:style-name="P24">Üldiselt kinnitavad need järeldused, et optimism isiklikul tasandil ei ole mitte ainult suur, vaid ka liikmesriikide vahel suhteliselt ühtlaselt jaotunud. </text:p>
      <text:p text:style-name="P24"><draw:g text:anchor-type="paragraph" draw:z-index="17" draw:name="Forme19" draw:style-name="gr9"><draw:frame draw:style-name="gr425" draw:text-style-name="P106" svg:width="17.148cm" svg:height="7.656cm" svg:x="0.002cm" svg:y="1.757cm"><draw:image xlink:href="Pictures/100000000000051C00000248992E57B2B53EE778.png" xlink:type="simple" xlink:show="embed" xlink:actuate="onLoad" draw:mime-type="image/png"><text:p/></draw:image></draw:frame><draw:g draw:style-name="gr4"><draw:frame draw:style-name="gr426" draw:text-style-name="P106" svg:width="10.642cm" svg:height="0.5cm" svg:x="1.154cm" svg:y="9.742cm"><draw:image xlink:href="Pictures/10000000000002540000001CC922E8D5FB7897B2.png" xlink:type="simple" xlink:show="embed" xlink:actuate="onLoad" draw:mime-type="image/png"><text:p/></draw:image></draw:frame><draw:frame draw:style-name="gr427" draw:text-style-name="P109" svg:width="3.299cm" svg:height="0.578cm" svg:x="1.914cm" svg:y="9.742cm"><draw:text-box><text:p text:style-name="P107"><text:span text:style-name="T42">Kokku "optimistlik"</text:span></text:p></draw:text-box></draw:frame><draw:frame draw:style-name="gr428" draw:text-style-name="P109" svg:width="2.807cm" svg:height="0.902cm" svg:x="6.812cm" svg:y="9.671cm"><draw:text-box><text:p text:style-name="P107"><text:span text:style-name="T42">"Pessimistlik" kokku</text:span></text:p></draw:text-box></draw:frame><draw:frame draw:style-name="gr429" draw:text-style-name="P109" svg:width="2.495cm" svg:height="0.578cm" svg:x="11.614cm" svg:y="9.641cm"><draw:text-box><text:p text:style-name="P107"><text:span text:style-name="T42">Ei tea</text:span></text:p></draw:text-box></draw:frame></draw:g><draw:frame draw:style-name="gr430" draw:text-style-name="P109" svg:width="16.481cm" svg:height="0.902cm" svg:x="0.429cm" svg:y="0.224cm"><draw:text-box><text:p text:style-name="P107"><text:span text:style-name="T42">QA12.1Kas ütleksite, et olete tuleviku suhtes väga optimistlik, üsna optimistlik, üsna pessimistlik või väga pessimistlik? Teie pere ja teie ise (%)</text:span></text:p></draw:text-box></draw:frame></draw:g></text:p>
      <text:p text:style-name="P26">Suhtumine enda ja oma perekonna tulevikku on sotsiaal-demograafilistes ja hoiakulistes rühmades erinev, kuigi optimism on peaaegu kõigis neis endiselt väga suur.</text:p>
      <text:p text:style-name="P24">Soolised erinevused on piiratud. Mehed väljendavad optimismi veidi suurema tõenäosusega kui naised (77% võrreldes 75%-ga), samas kui pessimismi tase jääb sarnaseks (vastavalt 22% ja 23%). Need väikesed erinevused näitavad, et sugu mängib isiklike väljavaadete kujundamisel vaid väikest rolli.</text:p>
      <text:p text:style-name="P24">Vanuserühmade lõikes ilmnevad selgemad erinevused, kusjuures optimism on suurim nooremate vastajate seas. 15–24aastastest väljendab optimismi 84 % ja pessimismist teatanud 15 %, mis on kõige positiivsem väljavaade kõigis rühmades. Vanusega optimism järk-järgult väheneb, jõudes 78 %ni 25–39aastaste seas ja 72 %ni 55aastaste ja vanemate vastajate seas, kelle hulgas on pessimism suurim (26 %). See muster näitab, et nooremad vastajad kipuvad olema oma isikliku tuleviku suhtes kindlamad, samas kui vanemad rühmad suhtuvad mõnevõrra ettevaatlikumalt.</text:p>
      <text:p text:style-name="P24">Erinevused haridustasemete lõikes on samuti ilmsed. Madala haridustasemega vastajad väljendavad väiksema tõenäosusega optimismi (69%) ja teatavad suurema tõenäosusega pessimismist (29%) kui keskmise ja kõrge haridustasemega vastajad. Keskmise ja kõrge haridustasemega vastajate hulgas tõuseb optimism vastavalt 78 %ni ja 79 %ni, samas kui pessimism väheneb ligikaudu 20–21 %ni, mis näitab kõrgema haridustasemega rühmade suuremat isiklikku kindlustunnet.</text:p>
      <text:p text:style-name="P24">Vastajate finantsolukorra kaalumisel täheldatakse tugevat seost. Nende hulgas, kellel on enamasti raskusi arvete tasumisega, langeb optimism oluliselt 50%-ni, samas kui 49% väljendab pessimismi, mille tulemuseks on peaaegu tasakaalustatud väljavaade. Seevastu vastajad, kes ei ole peaaegu kunagi või ei ole kunagi rahalistes raskustes, on märkimisväärselt optimistlikumad, kusjuures 81% väljendab optimismi ja ainult 18% pessimismi. Need, kes kogevad aeg-ajalt raskusi, kuuluvad nendesse rühmadesse (69% optimistlikud vs 29% pessimistlikud). See näitab taas, et majandustingimused ja isiklik usaldus tuleviku vastu on omavahel tihedalt seotud.</text:p>
      <text:p text:style-name="P24">ELi positiivse kuvandiga vastajad on eriti optimistlikud oma isikliku tuleviku suhtes (87% optimistlikud vs. 12% pessimistlikud), samas kui ELi negatiivse kuvandiga vastajate väljavaated on lahknevad (51% optimistlikud vs. 46% pessimistlikud). Neutraalse kuvandiga vastajad langevad nende rühmade vahel (73% optimistlikud vs. 25% pessimistlikud), rõhutades seost laiemate hoiakute ja isiklike ootuste vahel.</text:p>
      <text:p text:style-name="P24">Üldiselt on optimism kõigis sotsiaaldemograafilistes rühmades püsivalt suur, kuid vanusel, haridusel, finantsolukorral ja ELi kuvandil on selle intensiivsuse kujundamisel keskne roll. Majanduslik haavatavus on eelkõige seotud märkimisväärselt väiksema optimismiga, samas kui soodsamad tingimused vastavad suuremale kindlustundele tuleviku suhtes.</text:p>
      <text:p text:style-name="P24"/>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50">QA12.1 Kas ütleksite, et olete tuleviku suhtes väga optimistlik, üsna optimistlik, üsna pessimistlik või väga pessimistlik? - Teie perekond ja teie ise (% - EL)</text:p>
          </table:table-cell>
          <table:covered-table-cell/>
          <table:covered-table-cell/>
          <table:covered-table-cell/>
        </table:table-row>
        <table:table-row>
          <table:table-cell table:style-name="Tableau6.A1" office:value-type="string">
            <text:p text:style-name="P53"/>
          </table:table-cell>
          <table:table-cell table:style-name="Tableau6.A1" office:value-type="string">
            <text:p text:style-name="P54">Kokku optimistlik</text:p>
          </table:table-cell>
          <table:table-cell table:style-name="Tableau6.A1" office:value-type="string">
            <text:p text:style-name="P54">„Pessimistlik“ kokku</text:p>
          </table:table-cell>
          <table:table-cell table:style-name="Tableau6.A1" office:value-type="string">
            <text:p text:style-name="P54">Ei oska öelda</text:p>
          </table:table-cell>
        </table:table-row>
        <table:table-row>
          <table:table-cell table:style-name="Tableau6.A1" office:value-type="string">
            <text:p text:style-name="P50">EL 27 </text:p>
          </table:table-cell>
          <table:table-cell table:style-name="Tableau6.B3" office:value-type="float" office:value="76">
            <text:p text:style-name="P54">76</text:p>
          </table:table-cell>
          <table:table-cell table:style-name="Tableau6.B3" office:value-type="float" office:value="23">
            <text:p text:style-name="P54">23</text:p>
          </table:table-cell>
          <table:table-cell table:style-name="Tableau6.B3" office:value-type="float" office:value="1">
            <text:p text:style-name="P54">1</text:p>
          </table:table-cell>
        </table:table-row>
        <table:table-row>
          <table:table-cell table:style-name="Tableau6.A4" table:number-columns-spanned="4" office:value-type="string">
            <text:p text:style-name="P75">Sugu</text:p>
          </table:table-cell>
          <table:covered-table-cell/>
          <table:covered-table-cell/>
          <table:covered-table-cell/>
        </table:table-row>
        <table:table-row>
          <table:table-cell table:style-name="Tableau6.A1" office:value-type="string">
            <text:p text:style-name="P50">Mees </text:p>
          </table:table-cell>
          <table:table-cell table:style-name="Tableau6.B3" office:value-type="float" office:value="77">
            <text:p text:style-name="P54">77</text:p>
          </table:table-cell>
          <table:table-cell table:style-name="Tableau6.B3" office:value-type="float" office:value="22">
            <text:p text:style-name="P54">22</text:p>
          </table:table-cell>
          <table:table-cell table:style-name="Tableau6.B3" office:value-type="float" office:value="1">
            <text:p text:style-name="P54">1</text:p>
          </table:table-cell>
        </table:table-row>
        <table:table-row>
          <table:table-cell table:style-name="Tableau6.A1" office:value-type="string">
            <text:p text:style-name="P50">Naine </text:p>
          </table:table-cell>
          <table:table-cell table:style-name="Tableau6.B3" office:value-type="float" office:value="75">
            <text:p text:style-name="P54">75</text:p>
          </table:table-cell>
          <table:table-cell table:style-name="Tableau6.B3" office:value-type="float" office:value="23">
            <text:p text:style-name="P54">23</text:p>
          </table:table-cell>
          <table:table-cell table:style-name="Tableau6.B3" office:value-type="float" office:value="2">
            <text:p text:style-name="P54">2</text:p>
          </table:table-cell>
        </table:table-row>
        <table:table-row>
          <table:table-cell table:style-name="Tableau6.A4" table:number-columns-spanned="4" office:value-type="string">
            <text:p text:style-name="P75">Vanus</text:p>
          </table:table-cell>
          <table:covered-table-cell/>
          <table:covered-table-cell/>
          <table:covered-table-cell/>
        </table:table-row>
        <table:table-row>
          <table:table-cell table:style-name="Tableau6.A1" office:value-type="string">
            <text:p text:style-name="P50">15- 24 </text:p>
          </table:table-cell>
          <table:table-cell table:style-name="Tableau6.B3" office:value-type="float" office:value="84">
            <text:p text:style-name="P54">84</text:p>
          </table:table-cell>
          <table:table-cell table:style-name="Tableau6.B3" office:value-type="float" office:value="15">
            <text:p text:style-name="P54">15</text:p>
          </table:table-cell>
          <table:table-cell table:style-name="Tableau6.B3" office:value-type="float" office:value="1">
            <text:p text:style-name="P54">1</text:p>
          </table:table-cell>
        </table:table-row>
        <table:table-row>
          <table:table-cell table:style-name="Tableau6.A1" office:value-type="string">
            <text:p text:style-name="P50">25—39 </text:p>
          </table:table-cell>
          <table:table-cell table:style-name="Tableau6.B3" office:value-type="float" office:value="78">
            <text:p text:style-name="P54">78</text:p>
          </table:table-cell>
          <table:table-cell table:style-name="Tableau6.B3" office:value-type="float" office:value="21">
            <text:p text:style-name="P54">21</text:p>
          </table:table-cell>
          <table:table-cell table:style-name="Tableau6.B3" office:value-type="float" office:value="1">
            <text:p text:style-name="P54">1</text:p>
          </table:table-cell>
        </table:table-row>
        <table:table-row>
          <table:table-cell table:style-name="Tableau6.A1" office:value-type="string">
            <text:p text:style-name="P50">40-54 </text:p>
          </table:table-cell>
          <table:table-cell table:style-name="Tableau6.B3" office:value-type="float" office:value="77">
            <text:p text:style-name="P54">77</text:p>
          </table:table-cell>
          <table:table-cell table:style-name="Tableau6.B3" office:value-type="float" office:value="22">
            <text:p text:style-name="P54">22</text:p>
          </table:table-cell>
          <table:table-cell table:style-name="Tableau6.B3" office:value-type="float" office:value="1">
            <text:p text:style-name="P54">1</text:p>
          </table:table-cell>
        </table:table-row>
        <table:table-row>
          <table:table-cell table:style-name="Tableau6.A1" office:value-type="string">
            <text:p text:style-name="P50">&gt;=55</text:p>
          </table:table-cell>
          <table:table-cell table:style-name="Tableau6.B3" office:value-type="float" office:value="72">
            <text:p text:style-name="P54">72</text:p>
          </table:table-cell>
          <table:table-cell table:style-name="Tableau6.B3" office:value-type="float" office:value="26">
            <text:p text:style-name="P54">26</text:p>
          </table:table-cell>
          <table:table-cell table:style-name="Tableau6.B3" office:value-type="float" office:value="2">
            <text:p text:style-name="P54">2</text:p>
          </table:table-cell>
        </table:table-row>
        <table:table-row>
          <table:table-cell table:style-name="Tableau6.A4" table:number-columns-spanned="4" office:value-type="string">
            <text:p text:style-name="P75">Haridustase</text:p>
          </table:table-cell>
          <table:covered-table-cell/>
          <table:covered-table-cell/>
          <table:covered-table-cell/>
        </table:table-row>
        <table:table-row>
          <table:table-cell table:style-name="Tableau6.A1" office:value-type="string">
            <text:p text:style-name="P50">Madal haridustase (ISCED 0–2) </text:p>
          </table:table-cell>
          <table:table-cell table:style-name="Tableau6.B3" office:value-type="float" office:value="69">
            <text:p text:style-name="P54">69</text:p>
          </table:table-cell>
          <table:table-cell table:style-name="Tableau6.B3" office:value-type="float" office:value="29">
            <text:p text:style-name="P54">29</text:p>
          </table:table-cell>
          <table:table-cell table:style-name="Tableau6.B3" office:value-type="float" office:value="2">
            <text:p text:style-name="P54">2</text:p>
          </table:table-cell>
        </table:table-row>
        <table:table-row>
          <table:table-cell table:style-name="Tableau6.A1" office:value-type="string">
            <text:p text:style-name="P50">Keskmine haridustase (ISCED 3–4) </text:p>
          </table:table-cell>
          <table:table-cell table:style-name="Tableau6.B3" office:value-type="float" office:value="78">
            <text:p text:style-name="P54">78</text:p>
          </table:table-cell>
          <table:table-cell table:style-name="Tableau6.B3" office:value-type="float" office:value="21">
            <text:p text:style-name="P54">21</text:p>
          </table:table-cell>
          <table:table-cell table:style-name="Tableau6.B3" office:value-type="float" office:value="1">
            <text:p text:style-name="P54">1</text:p>
          </table:table-cell>
        </table:table-row>
        <table:table-row>
          <table:table-cell table:style-name="Tableau6.A1" office:value-type="string">
            <text:p text:style-name="P50">Kõrge haridustase (ISCED 5- 8) </text:p>
          </table:table-cell>
          <table:table-cell table:style-name="Tableau6.B3" office:value-type="float" office:value="79">
            <text:p text:style-name="P54">79</text:p>
          </table:table-cell>
          <table:table-cell table:style-name="Tableau6.B3" office:value-type="float" office:value="20">
            <text:p text:style-name="P54">20</text:p>
          </table:table-cell>
          <table:table-cell table:style-name="Tableau6.B3" office:value-type="float" office:value="1">
            <text:p text:style-name="P54">1</text:p>
          </table:table-cell>
        </table:table-row>
        <table:table-row>
          <table:table-cell table:style-name="Tableau6.A4" table:number-columns-spanned="4" office:value-type="string">
            <text:p text:style-name="P75">Sotsiaal-ametialane kategooria</text:p>
          </table:table-cell>
          <table:covered-table-cell/>
          <table:covered-table-cell/>
          <table:covered-table-cell/>
        </table:table-row>
        <table:table-row>
          <table:table-cell table:style-name="Tableau6.A1" office:value-type="string">
            <text:p text:style-name="P50">Füüsilisest isikust ettevõtjad </text:p>
          </table:table-cell>
          <table:table-cell table:style-name="Tableau6.B3" office:value-type="float" office:value="79">
            <text:p text:style-name="P54">79</text:p>
          </table:table-cell>
          <table:table-cell table:style-name="Tableau6.B3" office:value-type="float" office:value="20">
            <text:p text:style-name="P54">20</text:p>
          </table:table-cell>
          <table:table-cell table:style-name="Tableau6.B3" office:value-type="float" office:value="1">
            <text:p text:style-name="P54">1</text:p>
          </table:table-cell>
        </table:table-row>
        <table:table-row>
          <table:table-cell table:style-name="Tableau6.A1" office:value-type="string">
            <text:p text:style-name="P50">Juhid </text:p>
          </table:table-cell>
          <table:table-cell table:style-name="Tableau6.B3" office:value-type="float" office:value="82">
            <text:p text:style-name="P54">82</text:p>
          </table:table-cell>
          <table:table-cell table:style-name="Tableau6.B3" office:value-type="float" office:value="17">
            <text:p text:style-name="P54">17</text:p>
          </table:table-cell>
          <table:table-cell table:style-name="Tableau6.B3" office:value-type="float" office:value="1">
            <text:p text:style-name="P54">1</text:p>
          </table:table-cell>
        </table:table-row>
        <table:table-row>
          <table:table-cell table:style-name="Tableau6.A1" office:value-type="string">
            <text:p text:style-name="P50">Muud valged kraed </text:p>
          </table:table-cell>
          <table:table-cell table:style-name="Tableau6.B3" office:value-type="float" office:value="79">
            <text:p text:style-name="P54">79</text:p>
          </table:table-cell>
          <table:table-cell table:style-name="Tableau6.B3" office:value-type="float" office:value="20">
            <text:p text:style-name="P54">20</text:p>
          </table:table-cell>
          <table:table-cell table:style-name="Tableau6.B3" office:value-type="float" office:value="1">
            <text:p text:style-name="P54">1</text:p>
          </table:table-cell>
        </table:table-row>
        <table:table-row>
          <table:table-cell table:style-name="Tableau6.A1" office:value-type="string">
            <text:p text:style-name="P50">Käsitöölised </text:p>
          </table:table-cell>
          <table:table-cell table:style-name="Tableau6.B3" office:value-type="float" office:value="77">
            <text:p text:style-name="P54">77</text:p>
          </table:table-cell>
          <table:table-cell table:style-name="Tableau6.B3" office:value-type="float" office:value="22">
            <text:p text:style-name="P54">22</text:p>
          </table:table-cell>
          <table:table-cell table:style-name="Tableau6.B3" office:value-type="float" office:value="1">
            <text:p text:style-name="P54">1</text:p>
          </table:table-cell>
        </table:table-row>
        <table:table-row>
          <table:table-cell table:style-name="Tableau6.A1" office:value-type="string">
            <text:p text:style-name="P50">Majaelanikud </text:p>
          </table:table-cell>
          <table:table-cell table:style-name="Tableau6.B3" office:value-type="float" office:value="74">
            <text:p text:style-name="P54">74</text:p>
          </table:table-cell>
          <table:table-cell table:style-name="Tableau6.B3" office:value-type="float" office:value="25">
            <text:p text:style-name="P54">25</text:p>
          </table:table-cell>
          <table:table-cell table:style-name="Tableau6.B3" office:value-type="float" office:value="1">
            <text:p text:style-name="P54">1</text:p>
          </table:table-cell>
        </table:table-row>
        <table:table-row>
          <table:table-cell table:style-name="Tableau6.A1" office:value-type="string">
            <text:p text:style-name="P50">Töötu </text:p>
          </table:table-cell>
          <table:table-cell table:style-name="Tableau6.B3" office:value-type="float" office:value="68">
            <text:p text:style-name="P54">68</text:p>
          </table:table-cell>
          <table:table-cell table:style-name="Tableau6.B3" office:value-type="float" office:value="30">
            <text:p text:style-name="P54">30</text:p>
          </table:table-cell>
          <table:table-cell table:style-name="Tableau6.B3" office:value-type="float" office:value="2">
            <text:p text:style-name="P54">2</text:p>
          </table:table-cell>
        </table:table-row>
        <table:table-row>
          <table:table-cell table:style-name="Tableau6.A1" office:value-type="string">
            <text:p text:style-name="P50">Pensionile jäänud</text:p>
          </table:table-cell>
          <table:table-cell table:style-name="Tableau6.B3" office:value-type="float" office:value="70">
            <text:p text:style-name="P54">70</text:p>
          </table:table-cell>
          <table:table-cell table:style-name="Tableau6.B3" office:value-type="float" office:value="28">
            <text:p text:style-name="P54">28</text:p>
          </table:table-cell>
          <table:table-cell table:style-name="Tableau6.B3" office:value-type="float" office:value="2">
            <text:p text:style-name="P54">2</text:p>
          </table:table-cell>
        </table:table-row>
        <table:table-row>
          <table:table-cell table:style-name="Tableau6.A1" office:value-type="string">
            <text:p text:style-name="P50">Üliõpilased </text:p>
          </table:table-cell>
          <table:table-cell table:style-name="Tableau6.B3" office:value-type="float" office:value="83">
            <text:p text:style-name="P54">83</text:p>
          </table:table-cell>
          <table:table-cell table:style-name="Tableau6.B3" office:value-type="float" office:value="16">
            <text:p text:style-name="P54">16</text:p>
          </table:table-cell>
          <table:table-cell table:style-name="Tableau6.B3" office:value-type="float" office:value="1">
            <text:p text:style-name="P54">1</text:p>
          </table:table-cell>
        </table:table-row>
        <table:table-row>
          <table:table-cell table:style-name="Tableau6.A4" table:number-columns-spanned="4" office:value-type="string">
            <text:p text:style-name="P75">Raskused arvete tasumisel </text:p>
          </table:table-cell>
          <table:covered-table-cell/>
          <table:covered-table-cell/>
          <table:covered-table-cell/>
        </table:table-row>
        <table:table-row>
          <table:table-cell table:style-name="Tableau6.A1" office:value-type="string">
            <text:p text:style-name="P50">Suurema osa ajast </text:p>
          </table:table-cell>
          <table:table-cell table:style-name="Tableau6.B3" office:value-type="float" office:value="50">
            <text:p text:style-name="P54">50</text:p>
          </table:table-cell>
          <table:table-cell table:style-name="Tableau6.B3" office:value-type="float" office:value="49">
            <text:p text:style-name="P54">49</text:p>
          </table:table-cell>
          <table:table-cell table:style-name="Tableau6.B3" office:value-type="float" office:value="1">
            <text:p text:style-name="P54">1</text:p>
          </table:table-cell>
        </table:table-row>
        <table:table-row>
          <table:table-cell table:style-name="Tableau6.A1" office:value-type="string">
            <text:p text:style-name="P50">Aeg-ajalt </text:p>
          </table:table-cell>
          <table:table-cell table:style-name="Tableau6.B3" office:value-type="float" office:value="69">
            <text:p text:style-name="P54">69</text:p>
          </table:table-cell>
          <table:table-cell table:style-name="Tableau6.B3" office:value-type="float" office:value="29">
            <text:p text:style-name="P54">29</text:p>
          </table:table-cell>
          <table:table-cell table:style-name="Tableau6.B3" office:value-type="float" office:value="2">
            <text:p text:style-name="P54">2</text:p>
          </table:table-cell>
        </table:table-row>
        <table:table-row>
          <table:table-cell table:style-name="Tableau6.A1" office:value-type="string">
            <text:p text:style-name="P50">Peaaegu mitte kunagi / mitte kunagi </text:p>
          </table:table-cell>
          <table:table-cell table:style-name="Tableau6.B3" office:value-type="float" office:value="81">
            <text:p text:style-name="P54">81</text:p>
          </table:table-cell>
          <table:table-cell table:style-name="Tableau6.B3" office:value-type="float" office:value="18">
            <text:p text:style-name="P54">18</text:p>
          </table:table-cell>
          <table:table-cell table:style-name="Tableau6.B3" office:value-type="float" office:value="1">
            <text:p text:style-name="P54">1</text:p>
          </table:table-cell>
        </table:table-row>
        <table:table-row>
          <table:table-cell table:style-name="Tableau6.A4" table:number-columns-spanned="4" office:value-type="string">
            <text:p text:style-name="P75">Subjektiivne linnastumine </text:p>
          </table:table-cell>
          <table:covered-table-cell/>
          <table:covered-table-cell/>
          <table:covered-table-cell/>
        </table:table-row>
        <table:table-row>
          <table:table-cell table:style-name="Tableau6.A1" office:value-type="string">
            <text:p text:style-name="P50">Maapiirkond või küla </text:p>
          </table:table-cell>
          <table:table-cell table:style-name="Tableau6.B3" office:value-type="float" office:value="75">
            <text:p text:style-name="P54">75</text:p>
          </table:table-cell>
          <table:table-cell table:style-name="Tableau6.B3" office:value-type="float" office:value="23">
            <text:p text:style-name="P54">23</text:p>
          </table:table-cell>
          <table:table-cell table:style-name="Tableau6.B3" office:value-type="float" office:value="2">
            <text:p text:style-name="P54">2</text:p>
          </table:table-cell>
        </table:table-row>
        <table:table-row>
          <table:table-cell table:style-name="Tableau6.A1" office:value-type="string">
            <text:p text:style-name="P50">Väike või keskmise suurusega linn </text:p>
          </table:table-cell>
          <table:table-cell table:style-name="Tableau6.B3" office:value-type="float" office:value="75">
            <text:p text:style-name="P54">75</text:p>
          </table:table-cell>
          <table:table-cell table:style-name="Tableau6.B3" office:value-type="float" office:value="24">
            <text:p text:style-name="P54">24</text:p>
          </table:table-cell>
          <table:table-cell table:style-name="Tableau6.B3" office:value-type="float" office:value="1">
            <text:p text:style-name="P54">1</text:p>
          </table:table-cell>
        </table:table-row>
        <table:table-row>
          <table:table-cell table:style-name="Tableau6.A1" office:value-type="string">
            <text:p text:style-name="P50">Suurlinn </text:p>
          </table:table-cell>
          <table:table-cell table:style-name="Tableau6.B3" office:value-type="float" office:value="80">
            <text:p text:style-name="P54">80</text:p>
          </table:table-cell>
          <table:table-cell table:style-name="Tableau6.B3" office:value-type="float" office:value="19">
            <text:p text:style-name="P54">19</text:p>
          </table:table-cell>
          <table:table-cell table:style-name="Tableau6.B3" office:value-type="float" office:value="1">
            <text:p text:style-name="P54">1</text:p>
          </table:table-cell>
        </table:table-row>
        <table:table-row>
          <table:table-cell table:style-name="Tableau6.A4" table:number-columns-spanned="4" office:value-type="string">
            <text:p text:style-name="P75">ELi kuvand </text:p>
          </table:table-cell>
          <table:covered-table-cell/>
          <table:covered-table-cell/>
          <table:covered-table-cell/>
        </table:table-row>
        <table:table-row>
          <table:table-cell table:style-name="Tableau6.A1" office:value-type="string">
            <text:p text:style-name="P50">Positiivne </text:p>
          </table:table-cell>
          <table:table-cell table:style-name="Tableau6.B3" office:value-type="float" office:value="87">
            <text:p text:style-name="P54">87</text:p>
          </table:table-cell>
          <table:table-cell table:style-name="Tableau6.B3" office:value-type="float" office:value="12">
            <text:p text:style-name="P54">12</text:p>
          </table:table-cell>
          <table:table-cell table:style-name="Tableau6.B3" office:value-type="float" office:value="1">
            <text:p text:style-name="P54">1</text:p>
          </table:table-cell>
        </table:table-row>
        <table:table-row>
          <table:table-cell table:style-name="Tableau6.A1" office:value-type="string">
            <text:p text:style-name="P50">Neutraalne </text:p>
          </table:table-cell>
          <table:table-cell table:style-name="Tableau6.B3" office:value-type="float" office:value="73">
            <text:p text:style-name="P54">73</text:p>
          </table:table-cell>
          <table:table-cell table:style-name="Tableau6.B3" office:value-type="float" office:value="25">
            <text:p text:style-name="P54">25</text:p>
          </table:table-cell>
          <table:table-cell table:style-name="Tableau6.B3" office:value-type="float" office:value="2">
            <text:p text:style-name="P54">2</text:p>
          </table:table-cell>
        </table:table-row>
        <table:table-row>
          <table:table-cell table:style-name="Tableau6.A1" office:value-type="string">
            <text:p text:style-name="P50">Negatiivne </text:p>
          </table:table-cell>
          <table:table-cell table:style-name="Tableau6.B3" office:value-type="float" office:value="51">
            <text:p text:style-name="P54">51</text:p>
          </table:table-cell>
          <table:table-cell table:style-name="Tableau6.B3" office:value-type="float" office:value="46">
            <text:p text:style-name="P54">46</text:p>
          </table:table-cell>
          <table:table-cell table:style-name="Tableau6.B3" office:value-type="float" office:value="3">
            <text:p text:style-name="P54">3</text:p>
          </table:table-cell>
        </table:table-row>
        <table:table-row>
          <table:table-cell table:style-name="Tableau6.A4" table:number-columns-spanned="4" office:value-type="string">
            <text:p text:style-name="P75">Rahulolu elukvaliteediga </text:p>
          </table:table-cell>
          <table:covered-table-cell/>
          <table:covered-table-cell/>
          <table:covered-table-cell/>
        </table:table-row>
        <table:table-row>
          <table:table-cell table:style-name="Tableau6.A1" office:value-type="string">
            <text:p text:style-name="P50">Rahul </text:p>
          </table:table-cell>
          <table:table-cell table:style-name="Tableau6.B3" office:value-type="float" office:value="82">
            <text:p text:style-name="P54">82</text:p>
          </table:table-cell>
          <table:table-cell table:style-name="Tableau6.B3" office:value-type="float" office:value="17">
            <text:p text:style-name="P54">17</text:p>
          </table:table-cell>
          <table:table-cell table:style-name="Tableau6.B3" office:value-type="float" office:value="1">
            <text:p text:style-name="P54">1</text:p>
          </table:table-cell>
        </table:table-row>
        <table:table-row>
          <table:table-cell table:style-name="Tableau6.A1" office:value-type="string">
            <text:p text:style-name="P50">Ei ole rahul </text:p>
          </table:table-cell>
          <table:table-cell table:style-name="Tableau6.B3" office:value-type="float" office:value="48">
            <text:p text:style-name="P54">48</text:p>
          </table:table-cell>
          <table:table-cell table:style-name="Tableau6.B3" office:value-type="float" office:value="50">
            <text:p text:style-name="P54">50</text:p>
          </table:table-cell>
          <table:table-cell table:style-name="Tableau6.B3" office:value-type="float" office:value="2">
            <text:p text:style-name="P54">2</text:p>
          </table:table-cell>
        </table:table-row>
      </table:table>
      <text:p text:style-name="P24"/>
      <text:h text:style-name="P14" text:outline-level="1"><text:bookmark-start text:name="__RefHeading___Toc316600_3078747257"/>2 FACING GLOBAL väljakutsed<text:bookmark-end text:name="__RefHeading___Toc316600_3078747257"/></text:h>
      <text:p text:style-name="P24"/>
      <text:p text:style-name="P6">2. FACING GLOBAL CHALLENGES</text:p>
      <text:p text:style-name="P24"/>
      <text:p text:style-name="P24">Selles peatükis vaadeldakse eurooplaste seisukohti Euroopa Liidu rolli kohta üleilmsete probleemide lahendamisel, oma kodanike kaitsmisel ja oma positsiooni tugevdamisel maailmaareenil. Valdav enamik eurooplasi peab Euroopa Liitu jätkuvalt stabiilsuse kohaks rahutus maailmas, tugevdades selle rolli kindlustunde allikana ebakindlas ülemaailmses keskkonnas. Selles rõhutatakse üldjoontes ühist ootust ELi silmapaistvama ja jõulisema rolli järele olukorras, mida iseloomustavad geopoliitiline ebastabiilsus, majanduslik surve ja muutuvad julgeolekuriskid. </text:p>
      <text:p text:style-name="P24">Kodanikud määravad kindlaks ka ELi strateegilise fookuse peamised prioriteetsed valdkonnad, sealhulgas kaitse ja julgeolek, energiasõltumatus ja majanduslik konkurentsivõime. Üldiselt osutavad tulemused tugevale ja järjepidevale toetusele ühtsemale, kaitsvamale ja strateegiliselt fokusseeritud Euroopa Liidule. Kuigi riikide ja sotsiaaldemograafiliste rühmade vahel valitseb laialdane üksmeel, on eri prioriteetidele omistatud suhteline tähtsus ja toetus ELi suutlikkuse tugevdamisele endiselt erinev.</text:p>
      <text:h text:style-name="P15" text:outline-level="2"><text:bookmark-start text:name="__RefHeading___Toc316602_3078747257"/>EL kui stabiilsuse koht<text:bookmark-end text:name="__RefHeading___Toc316602_3078747257"/></text:h>
      <text:p text:style-name="P24">Valdav enamik eurooplasi nõustub, et Euroopa Liit on rahutu maailma stabiilsuse paik. ELi tasandil nõustub väitega kolm neljandikku vastanutest (75%). Seevastu 22 % eurooplastest ei ole sellega nõus, samas kui väike vähemus jääb otsustamata (3 %).</text:p>
      <text:p text:style-name="P24">Võrreldes 2025. aasta oktoobris ja novembris saadud tulemustega on tajumine märkimisväärselt paranenud: kokkulepe suurenes kaheksa protsendipunkti ja erimeelsused vähenesid sama palju. See kujutab endast märkimisväärset muutust avalikus arvamuses, mis viitab sellele, et Euroopa Liidu tajumine stabiilsuse kohana on tugevnenud.</text:p>
      <text:p text:style-name="P24">Need tulemused näitavad, et olukorras, mida iseloomustab ebakindlus ülemaailmsel tasandil, peetakse Euroopa Liitu üldiselt teataval määral stabiilsust ja kindlustunnet pakkuvaks. Kuigi seda arusaama ei jagata üldiselt, valdab seda selge enamik eurooplasi ja see kajastab suhteliselt positiivset hinnangut ELi rollile praeguses geopoliitilises keskkonnas. </text:p>
      <text:p text:style-name="P26"/>
      <text:p text:style-name="P24"><draw:g text:anchor-type="paragraph" draw:z-index="18" draw:name="Forme20" draw:style-name="gr9"><draw:frame draw:style-name="gr420" draw:text-style-name="P106" svg:width="5.841cm" svg:height="5.906cm" svg:x="6.202cm" svg:y="1.931cm"><draw:image xlink:href="Pictures/10000000000001C5000001CAFFD03632306BDA2F.png" xlink:type="simple" xlink:show="embed" xlink:actuate="onLoad" draw:mime-type="image/png"><text:p/></draw:image></draw:frame><draw:g draw:style-name="gr4"><draw:frame draw:style-name="gr421" draw:text-style-name="P106" svg:width="1.11cm" svg:height="1.802cm" svg:x="6.802cm" svg:y="7.895cm"><draw:image xlink:href="Pictures/10000000000000420000006BFE11E4B5E265917C.png" xlink:type="simple" xlink:show="embed" xlink:actuate="onLoad" draw:mime-type="image/png"><text:p/></draw:image></draw:frame><draw:frame draw:style-name="gr422" draw:text-style-name="P108" svg:width="3.402cm" svg:height="1.876cm" svg:x="8.012cm" svg:y="7.895cm"><draw:text-box><text:p text:style-name="P107"><text:span text:style-name="T42">Kokku „Nõustun“</text:span></text:p><text:p text:style-name="P107"><text:span text:style-name="T42"/></text:p><text:p text:style-name="P107"><text:span text:style-name="T42">„</text:span><text:span text:style-name="T42">Ei nõustu“ kokku</text:span></text:p><text:p text:style-name="P107"><text:span text:style-name="T42"/></text:p><text:p text:style-name="P107"><text:span text:style-name="T42">Ei oska öelda</text:span></text:p></draw:text-box></draw:frame></draw:g><draw:frame draw:style-name="gr423" draw:text-style-name="P109" svg:width="6.301cm" svg:height="2.2cm" svg:x="0.002cm" svg:y="7.373cm"><draw:text-box><text:p text:style-name="P107"><text:span text:style-name="T42">Kokku „Nõustun“</text:span> <text:span text:style-name="T43">▲</text:span><text:span text:style-name="T46">8</text:span></text:p><text:p text:style-name="P107"><text:span text:style-name="T42">Kokku „Ei nõustu“</text:span> <text:span text:style-name="T44">▼</text:span><text:span text:style-name="T47"> 8</text:span></text:p><text:p text:style-name="P107"><text:span text:style-name="T42">Ei tea</text:span> <text:span text:style-name="T42">=</text:span></text:p><text:p text:style-name="P107"><text:span text:style-name="T43">Δ</text:span> <text:span text:style-name="T42">(aprill/mai 2026 – november 2025) </text:span></text:p></draw:text-box></draw:frame><draw:frame draw:style-name="gr424" draw:text-style-name="P109" svg:width="11.877cm" svg:height="1.227cm" svg:x="0.302cm" svg:y="0.236cm"><draw:text-box><text:p text:style-name="P107"><text:span text:style-name="T42">QASD Palun öelge mulle, kas te nõustute täielikult, kaldute nõustuma, kaldute mitte nõustuma või ei nõustu täielikult järgmise väitega - Euroopa Liit on stabiilsuse koht rahutus maailmas (EL 27) (%)</text:span></text:p></draw:text-box></draw:frame></draw:g>Vaadeldes pikemaajalist suundumust aastatel 2016–2026, vaadeldakse hiljutisi muutusi arusaamades Euroopa Liidust kui stabiilsuse allikast laiemas perspektiivis. Pärast suhteliselt stabiilseid tulemusi aastatel 2019–2025 näitavad viimased lained kokkuleppe märkimisväärset suurenemist, mis jõuab nüüd 2026. aasta aprillist maini 75 %ni. Võrreldes 2025. aasta oktoobri-novembriga tähendab see märkimisväärset kasvu (+8 protsendipunkti). See näitab selgelt tugevamat seisukohta, et Euroopa Liit on stabiilsuse paik rahutus maailmas, mida mõjutavad tugevalt geopoliitilised pinged.</text:p>
      <text:p text:style-name="P24"/>
      <text:p text:style-name="P26"><draw:g text:anchor-type="paragraph" draw:z-index="19" draw:name="Forme21" draw:style-name="gr9"><draw:frame draw:style-name="gr412" draw:text-style-name="P106" svg:width="16.5cm" svg:height="4.94cm" svg:x="0cm" svg:y="1.418cm"><draw:image xlink:href="Pictures/10000000000004C00000016CDFC2A111ACF71FE3.png" xlink:type="simple" xlink:show="embed" xlink:actuate="onLoad" draw:mime-type="image/png"><text:p/></draw:image></draw:frame><draw:g draw:style-name="gr4"><draw:frame draw:style-name="gr413" draw:text-style-name="P120" svg:width="2.301cm" svg:height="0.902cm" svg:x="2.3cm" svg:y="7.719cm"><draw:text-box><text:p text:style-name="P114"><text:span text:style-name="T42">Kokku „Nõustun“</text:span></text:p></draw:text-box></draw:frame><draw:frame draw:style-name="gr414" draw:text-style-name="P120" svg:width="2.2cm" svg:height="0.902cm" svg:x="5.3cm" svg:y="7.731cm"><draw:text-box><text:p text:style-name="P114"><text:span text:style-name="T42">„</text:span><text:span text:style-name="T42">Ei nõustu“ kokku</text:span></text:p></draw:text-box></draw:frame><draw:frame draw:style-name="gr415" draw:text-style-name="P108" svg:width="2.102cm" svg:height="0.902cm" svg:x="8.1cm" svg:y="7.719cm"><draw:text-box><text:p text:style-name="P107"><text:span text:style-name="T42">Ei oska öelda</text:span></text:p></draw:text-box></draw:frame><draw:frame draw:style-name="gr416" draw:text-style-name="P106" svg:width="6.638cm" svg:height="0.315cm" svg:x="2.963cm" svg:y="7.405cm"><draw:image xlink:href="Pictures/100000000000016600000011FAB3B583F8F0DBB8.png" xlink:type="simple" xlink:show="embed" xlink:actuate="onLoad" draw:mime-type="image/png"><text:p/></draw:image></draw:frame></draw:g><draw:frame draw:style-name="gr417" draw:text-style-name="P108" svg:width="1.802cm" svg:height="1.227cm" svg:x="15.499cm" svg:y="6.519cm"><draw:text-box><text:p text:style-name="P107"><text:span text:style-name="T42">aprill 2026. aasta mai</text:span></text:p></draw:text-box></draw:frame><draw:frame draw:style-name="gr418" draw:text-style-name="P108" svg:width="2.401cm" svg:height="1.101cm" svg:x="0.6cm" svg:y="6.718cm"><draw:text-box><text:p text:style-name="P107"><text:span text:style-name="T42">september–oktoober 2016</text:span></text:p></draw:text-box></draw:frame><draw:frame draw:style-name="gr419" draw:text-style-name="P109" svg:width="15.401cm" svg:height="1.207cm" svg:x="0.499cm" svg:y="0.118cm"><draw:text-box><text:p text:style-name="P107"><text:span text:style-name="T42">QASD Palun öelge mulle, kas nõustute täielikult, kaldute nõustuma, kaldute mitte nõustuma või ei nõustu täielikult järgmise väitega - Euroopa Liit on stabiilsuse koht rahutus maailmas (% - EL)</text:span></text:p></draw:text-box></draw:frame></draw:g></text:p>
      <text:p text:style-name="P24">Liikmesriikides nõustub valdav enamik vastanutest, et Euroopa Liit on probleemses maailmas stabiilsuse koht, kuigi kokkuleppe tase on riigiti erinev. </text:p>
      <text:p text:style-name="P24">Kõige rohkem nõustutakse Portugalis (94 %), millele järgnevad Rootsi (89 %) ja Taani (88 %), kus peaaegu üheksa vastajat kümnest nõustub väitega. Kokkulepe on vähem väljendunud väiksemas arvus liikmesriikides. Madalaim tase registreeriti Eestis (60 % nõustumine vs. 34 % lahkarvamused), järgnesid Tšehhi (65 % vs. 33 %), Läti ja Küpros (mõlemad 69 % vs. 27–29 %). </text:p>
      <text:p text:style-name="P24"/>
      <text:p text:style-name="P24"/>
      <text:p text:style-name="P26"><draw:g text:anchor-type="paragraph" draw:z-index="20" draw:name="Forme22" draw:style-name="gr9"><draw:frame draw:style-name="gr406" draw:text-style-name="P106" svg:width="17.001cm" svg:height="8.067cm" svg:x="0cm" svg:y="1.32cm"><draw:image xlink:href="Pictures/10000000000004FB0000025D37CFC0BDAA685FDF.png" xlink:type="simple" xlink:show="embed" xlink:actuate="onLoad" draw:mime-type="image/png"><text:p/></draw:image></draw:frame><draw:g draw:style-name="gr4"><draw:frame draw:style-name="gr407" draw:text-style-name="P106" svg:width="10.642cm" svg:height="0.502cm" svg:x="1.046cm" svg:y="9.619cm"><draw:image xlink:href="Pictures/10000000000002540000001CC922E8D5FB7897B2.png" xlink:type="simple" xlink:show="embed" xlink:actuate="onLoad" draw:mime-type="image/png"><text:p/></draw:image></draw:frame><draw:frame draw:style-name="gr408" draw:text-style-name="P109" svg:width="3.301cm" svg:height="0.578cm" svg:x="1.804cm" svg:y="9.619cm"><draw:text-box><text:p text:style-name="P107"><text:span text:style-name="T42">Kokku „Nõustun“</text:span></text:p></draw:text-box></draw:frame><draw:frame draw:style-name="gr409" draw:text-style-name="P109" svg:width="2.805cm" svg:height="0.578cm" svg:x="6.705cm" svg:y="9.55cm"><draw:text-box><text:p text:style-name="P107"><text:span text:style-name="T42">„</text:span><text:span text:style-name="T42">Ei nõustu“ kokku</text:span></text:p></draw:text-box></draw:frame><draw:frame draw:style-name="gr410" draw:text-style-name="P109" svg:width="2.495cm" svg:height="0.578cm" svg:x="11.506cm" svg:y="9.52cm"><draw:text-box><text:p text:style-name="P107"><text:span text:style-name="T42">Ei tea</text:span></text:p></draw:text-box></draw:frame></draw:g><draw:frame draw:style-name="gr411" draw:text-style-name="P109" svg:width="15.616cm" svg:height="1.207cm" svg:x="0.884cm" svg:y="0.113cm"><draw:text-box><text:p text:style-name="P107"><text:span text:style-name="T42">QASD Palun öelge mulle, kas te nõustute täielikult, kaldute nõustuma, kaldute mitte nõustuma või ei nõustu täielikult järgmise väitega - Euroopa Liit on rahutu maailma stabiilsuse paik (%)</text:span></text:p></draw:text-box></draw:frame></draw:g>Muutused 2025. aasta sügisest kuni 2026. aasta kevadeni näitavad, et arusaam Euroopa Liidust kui stabiilsuse paigast on oluliselt paranenud, kuigi selle arengu ulatus on liikmesriigiti erinev. Kokkulepe suurenes kõige rohkem Hispaanias, Prantsusmaal ja Ungaris (+14 protsendipunkti) ning Belgias (+12 protsendipunkti), mis osutab positiivse suhtumise tugevnemisele Euroopa Liidu eri osades. </text:p>
      <text:p text:style-name="P24">Üldiselt näitavad need suundumused, et ELi tasandil täheldatud kasv on tingitud kokkuleppe ulatuslikust ja sageli olulisest suurenemisest paljudes liikmesriikides, mitte üksikutest riiklikest nihetest. Selle ülespoole liikumise järjepidevus kinnitab veelgi tõlgendust, et praeguses olukorras on Euroopa Liidu tajumine stabiilsuse kohana märkimisväärselt tugevnenud.</text:p>
      <text:p text:style-name="P24"/>
      <text:p text:style-name="P26"><draw:g text:anchor-type="paragraph" draw:z-index="21" draw:name="Forme23" draw:style-name="gr9"><draw:frame draw:style-name="gr401" draw:text-style-name="P106" svg:width="17.2cm" svg:height="6.949cm" svg:x="0.002cm" svg:y="1.039cm"><draw:image xlink:href="Pictures/100000000000053100000219AA6849F3488B8E74.png" xlink:type="simple" xlink:show="embed" xlink:actuate="onLoad" draw:mime-type="image/png"><text:p/></draw:image></draw:frame><draw:g draw:style-name="gr4"><draw:frame draw:style-name="gr402" draw:text-style-name="P106" svg:width="5.132cm" svg:height="0.475cm" svg:x="2.103cm" svg:y="8.04cm"><draw:image xlink:href="Pictures/10000000000000C2000000124505484792E22FFB.png" xlink:type="simple" xlink:show="embed" xlink:actuate="onLoad" draw:mime-type="image/png"><text:p/></draw:image></draw:frame><draw:frame draw:style-name="gr403" draw:text-style-name="P109" svg:width="2.948cm" svg:height="0.578cm" svg:x="2.987cm" svg:y="8.045cm"><draw:text-box><text:p text:style-name="P107"><text:span text:style-name="T42">aprill/mai 2026 </text:span></text:p></draw:text-box></draw:frame><draw:frame draw:style-name="gr404" draw:text-style-name="P109" svg:width="2.2cm" svg:height="1.064cm" svg:x="7.234cm" svg:y="8.015cm"><draw:text-box><text:p text:style-name="P107"><text:span text:style-name="T43">Δ</text:span> <text:span text:style-name="T42">november 2025 </text:span></text:p></draw:text-box></draw:frame></draw:g><draw:frame draw:style-name="gr405" draw:text-style-name="P109" svg:width="15.078cm" svg:height="1.207cm" svg:x="1.325cm" svg:y="0.115cm"><draw:text-box><text:p text:style-name="P107"><text:span text:style-name="T42">QASD Palun öelge mulle, kas te nõustute täielikult, kaldute nõustuma, kaldute mitte nõustuma või ei nõustu täielikult järgmise väitega - Euroopa Liit on stabiilsuse koht rahutus maailmas - Kokku "Nõustun" (%)</text:span></text:p></draw:text-box></draw:frame></draw:g>Euroopa Liidu kui rahutu maailma stabiilsuse koha tajumine on sotsiaaldemograafilistes ja hoiakulistes rühmades erinev, kuigi üksmeel on selgelt valdav kõigis kategooriates.</text:p>
      <text:p text:style-name="P24">Soolised erinevused on minimaalsed. Meeste ja naiste üksmeele tase on peaaegu identne (vastavalt 75 % ja 76 %) ning erimeelsuste tase sarnane (23 % ja 21 %), mis näitab, et sugu ei mõjuta märkimisväärselt ELi kui stabiilsuse koha tajumist.</text:p>
      <text:p text:style-name="P24">Vanuserühmade vahel on täheldatud suuremaid erinevusi, kusjuures nooremad vastajad väljendasid tugevamat nõusolekut. 15–24aastastest nõustub 81 %, et EL on stabiilsuse koht, samas kui 16 % ei nõustu sellega, mis on vanuserühmade seas kõige suurem üksmeel. Kokkulepe väheneb vanusega järk-järgult, jõudes 73%-ni 55-aastaste ja vanemate seas, kelle seas on lahkarvamused vastavalt suuremad (24%). See muster näitab, et nooremad eurooplased tajuvad ELi suurema tõenäosusega stabiilsuse kohana.</text:p>
      <text:p text:style-name="P24"/>
      <text:p text:style-name="P24"/>
      <text:p text:style-name="P26">Erinevusi on ka haridustasemete lõikes. Kokkulepe suureneb haridustasemega: 69 %-lt madala haridustasemega vastajate seas 81 %-le kõrge haridustasemega vastajate seas, samal ajal kui erimeelsused vähenevad vastavalt 26 %-lt 18 %-le. See näitab, et kõrgema haridustasemega vastajad peavad ELi suurema tõenäosusega stabiilsust tagavaks.</text:p>
      <text:p text:style-name="P24">Vastajate finantsolukorra kaalumisel täheldatakse selget seost. Nende hulgas, kellel on enamasti raskusi arvete tasumisega, langeb kokkulepe 63%-ni, samas kui 33% ei nõustu. Seevastu nende hulgas, kellel ei ole peaaegu kunagi või ei ole kunagi olnud rahalisi raskusi, on 78 % nõus ja ainult 20 % ei nõustu, samas kui aeg-ajalt raskustesse sattunud inimeste osakaal jääb vahemikku 73 % vs. 25 %. See rõhutab seost majandustingimuste ja ELi kui stabiilsuse koha tajumise vahel.</text:p>
      <text:p text:style-name="P24">Kõige tugevamaid kontraste näitavad suhtumistegurid. ELi positiivse kuvandiga vastajad nõustuvad ülekaalukalt (91 % vs. 8 % ei nõustu), samas kui ELi negatiivse kuvandiga vastajad on palju rohkem lahkarvamusel, kusjuures vaid 39 % nõustub ja 59 % ei nõustu. Neutraalse pildiga vastajad jäävad nende äärmuste vahele (69% vs. 26%). See näitab tugevat seost ELi üldise tajumise ja ELi kui stabiilsuse koha rolli käsitlevate seisukohtade vahel.</text:p>
      <text:p text:style-name="P24"/>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50">QASD Palun öelge mulle, kas nõustute täielikult, kaldute nõustuma, kaldute mitte nõustuma või ei nõustu täielikult järgmise väitega - Euroopa Liit on stabiilsuse koht rahutus maailmas (% - EL)</text:p>
          </table:table-cell>
          <table:covered-table-cell/>
          <table:covered-table-cell/>
          <table:covered-table-cell/>
        </table:table-row>
        <table:table-row>
          <table:table-cell table:style-name="Tableau7.A1" office:value-type="string">
            <text:p text:style-name="P53"/>
          </table:table-cell>
          <table:table-cell table:style-name="Tableau7.A1" office:value-type="string">
            <text:p text:style-name="P54">Kokku „Nõustun“</text:p>
          </table:table-cell>
          <table:table-cell table:style-name="Tableau7.A1" office:value-type="string">
            <text:p text:style-name="P54">„Ei nõustu“ kokku</text:p>
          </table:table-cell>
          <table:table-cell table:style-name="Tableau7.A1" office:value-type="string">
            <text:p text:style-name="P54">Ei oska öelda</text:p>
          </table:table-cell>
        </table:table-row>
        <table:table-row>
          <table:table-cell table:style-name="Tableau7.A1" office:value-type="string">
            <text:p text:style-name="P50">EL 27 </text:p>
          </table:table-cell>
          <table:table-cell table:style-name="Tableau7.B3" office:value-type="float" office:value="75">
            <text:p text:style-name="P54">75</text:p>
          </table:table-cell>
          <table:table-cell table:style-name="Tableau7.B3" office:value-type="float" office:value="22">
            <text:p text:style-name="P54">22</text:p>
          </table:table-cell>
          <table:table-cell table:style-name="Tableau7.B3" office:value-type="float" office:value="3">
            <text:p text:style-name="P54">3</text:p>
          </table:table-cell>
        </table:table-row>
        <table:table-row>
          <table:table-cell table:style-name="Tableau7.A4" table:number-columns-spanned="4" office:value-type="string">
            <text:p text:style-name="P75">Sugu</text:p>
          </table:table-cell>
          <table:covered-table-cell/>
          <table:covered-table-cell/>
          <table:covered-table-cell/>
        </table:table-row>
        <table:table-row>
          <table:table-cell table:style-name="Tableau7.A1" office:value-type="string">
            <text:p text:style-name="P50">Mees </text:p>
          </table:table-cell>
          <table:table-cell table:style-name="Tableau7.B3" office:value-type="float" office:value="75">
            <text:p text:style-name="P54">75</text:p>
          </table:table-cell>
          <table:table-cell table:style-name="Tableau7.B3" office:value-type="float" office:value="23">
            <text:p text:style-name="P54">23</text:p>
          </table:table-cell>
          <table:table-cell table:style-name="Tableau7.B3" office:value-type="float" office:value="2">
            <text:p text:style-name="P54">2</text:p>
          </table:table-cell>
        </table:table-row>
        <table:table-row>
          <table:table-cell table:style-name="Tableau7.A1" office:value-type="string">
            <text:p text:style-name="P50">Naine </text:p>
          </table:table-cell>
          <table:table-cell table:style-name="Tableau7.B3" office:value-type="float" office:value="76">
            <text:p text:style-name="P54">76</text:p>
          </table:table-cell>
          <table:table-cell table:style-name="Tableau7.B3" office:value-type="float" office:value="21">
            <text:p text:style-name="P54">21</text:p>
          </table:table-cell>
          <table:table-cell table:style-name="Tableau7.B3" office:value-type="float" office:value="3">
            <text:p text:style-name="P54">3</text:p>
          </table:table-cell>
        </table:table-row>
        <table:table-row>
          <table:table-cell table:style-name="Tableau7.A4" table:number-columns-spanned="4" office:value-type="string">
            <text:p text:style-name="P75">Vanus</text:p>
          </table:table-cell>
          <table:covered-table-cell/>
          <table:covered-table-cell/>
          <table:covered-table-cell/>
        </table:table-row>
        <table:table-row>
          <table:table-cell table:style-name="Tableau7.A1" office:value-type="string">
            <text:p text:style-name="P50">15- 24 </text:p>
          </table:table-cell>
          <table:table-cell table:style-name="Tableau7.B3" office:value-type="float" office:value="81">
            <text:p text:style-name="P54">81</text:p>
          </table:table-cell>
          <table:table-cell table:style-name="Tableau7.B3" office:value-type="float" office:value="16">
            <text:p text:style-name="P54">16</text:p>
          </table:table-cell>
          <table:table-cell table:style-name="Tableau7.B3" office:value-type="float" office:value="3">
            <text:p text:style-name="P54">3</text:p>
          </table:table-cell>
        </table:table-row>
        <table:table-row>
          <table:table-cell table:style-name="Tableau7.A1" office:value-type="string">
            <text:p text:style-name="P50">25—39 </text:p>
          </table:table-cell>
          <table:table-cell table:style-name="Tableau7.B3" office:value-type="float" office:value="77">
            <text:p text:style-name="P54">77</text:p>
          </table:table-cell>
          <table:table-cell table:style-name="Tableau7.B3" office:value-type="float" office:value="21">
            <text:p text:style-name="P54">21</text:p>
          </table:table-cell>
          <table:table-cell table:style-name="Tableau7.B3" office:value-type="float" office:value="2">
            <text:p text:style-name="P54">2</text:p>
          </table:table-cell>
        </table:table-row>
        <table:table-row>
          <table:table-cell table:style-name="Tableau7.A1" office:value-type="string">
            <text:p text:style-name="P50">40-54 </text:p>
          </table:table-cell>
          <table:table-cell table:style-name="Tableau7.B3" office:value-type="float" office:value="74">
            <text:p text:style-name="P54">74</text:p>
          </table:table-cell>
          <table:table-cell table:style-name="Tableau7.B3" office:value-type="float" office:value="24">
            <text:p text:style-name="P54">24</text:p>
          </table:table-cell>
          <table:table-cell table:style-name="Tableau7.B3" office:value-type="float" office:value="2">
            <text:p text:style-name="P54">2</text:p>
          </table:table-cell>
        </table:table-row>
        <table:table-row>
          <table:table-cell table:style-name="Tableau7.A1" office:value-type="string">
            <text:p text:style-name="P50">&gt;=55</text:p>
          </table:table-cell>
          <table:table-cell table:style-name="Tableau7.B3" office:value-type="float" office:value="73">
            <text:p text:style-name="P54">73</text:p>
          </table:table-cell>
          <table:table-cell table:style-name="Tableau7.B3" office:value-type="float" office:value="24">
            <text:p text:style-name="P54">24</text:p>
          </table:table-cell>
          <table:table-cell table:style-name="Tableau7.B3" office:value-type="float" office:value="3">
            <text:p text:style-name="P54">3</text:p>
          </table:table-cell>
        </table:table-row>
        <table:table-row>
          <table:table-cell table:style-name="Tableau7.A4" table:number-columns-spanned="4" office:value-type="string">
            <text:p text:style-name="P75">Haridustase</text:p>
          </table:table-cell>
          <table:covered-table-cell/>
          <table:covered-table-cell/>
          <table:covered-table-cell/>
        </table:table-row>
        <table:table-row>
          <table:table-cell table:style-name="Tableau7.A1" office:value-type="string">
            <text:p text:style-name="P50">Madal haridustase (ISCED 0–2) </text:p>
          </table:table-cell>
          <table:table-cell table:style-name="Tableau7.B3" office:value-type="float" office:value="69">
            <text:p text:style-name="P54">69</text:p>
          </table:table-cell>
          <table:table-cell table:style-name="Tableau7.B3" office:value-type="float" office:value="26">
            <text:p text:style-name="P54">26</text:p>
          </table:table-cell>
          <table:table-cell table:style-name="Tableau7.B3" office:value-type="float" office:value="5">
            <text:p text:style-name="P54">5</text:p>
          </table:table-cell>
        </table:table-row>
        <table:table-row>
          <table:table-cell table:style-name="Tableau7.A1" office:value-type="string">
            <text:p text:style-name="P50">Keskmine haridustase (ISCED 3–4) </text:p>
          </table:table-cell>
          <table:table-cell table:style-name="Tableau7.B3" office:value-type="float" office:value="76">
            <text:p text:style-name="P54">76</text:p>
          </table:table-cell>
          <table:table-cell table:style-name="Tableau7.B3" office:value-type="float" office:value="22">
            <text:p text:style-name="P54">22</text:p>
          </table:table-cell>
          <table:table-cell table:style-name="Tableau7.B3" office:value-type="float" office:value="2">
            <text:p text:style-name="P54">2</text:p>
          </table:table-cell>
        </table:table-row>
        <table:table-row>
          <table:table-cell table:style-name="Tableau7.A1" office:value-type="string">
            <text:p text:style-name="P50">Kõrge haridustase (ISCED 5- 8) </text:p>
          </table:table-cell>
          <table:table-cell table:style-name="Tableau7.B3" office:value-type="float" office:value="81">
            <text:p text:style-name="P54">81</text:p>
          </table:table-cell>
          <table:table-cell table:style-name="Tableau7.B3" office:value-type="float" office:value="18">
            <text:p text:style-name="P54">18</text:p>
          </table:table-cell>
          <table:table-cell table:style-name="Tableau7.B3" office:value-type="float" office:value="1">
            <text:p text:style-name="P54">1</text:p>
          </table:table-cell>
        </table:table-row>
        <table:table-row>
          <table:table-cell table:style-name="Tableau7.A4" table:number-columns-spanned="4" office:value-type="string">
            <text:p text:style-name="P75">Sotsiaal-ametialane kategooria</text:p>
          </table:table-cell>
          <table:covered-table-cell/>
          <table:covered-table-cell/>
          <table:covered-table-cell/>
        </table:table-row>
        <table:table-row>
          <table:table-cell table:style-name="Tableau7.A1" office:value-type="string">
            <text:p text:style-name="P50">Füüsilisest isikust ettevõtjad </text:p>
          </table:table-cell>
          <table:table-cell table:style-name="Tableau7.B3" office:value-type="float" office:value="74">
            <text:p text:style-name="P54">74</text:p>
          </table:table-cell>
          <table:table-cell table:style-name="Tableau7.B3" office:value-type="float" office:value="25">
            <text:p text:style-name="P54">25</text:p>
          </table:table-cell>
          <table:table-cell table:style-name="Tableau7.B3" office:value-type="float" office:value="1">
            <text:p text:style-name="P54">1</text:p>
          </table:table-cell>
        </table:table-row>
        <table:table-row>
          <table:table-cell table:style-name="Tableau7.A1" office:value-type="string">
            <text:p text:style-name="P50">Juhid </text:p>
          </table:table-cell>
          <table:table-cell table:style-name="Tableau7.B3" office:value-type="float" office:value="81">
            <text:p text:style-name="P54">81</text:p>
          </table:table-cell>
          <table:table-cell table:style-name="Tableau7.B3" office:value-type="float" office:value="18">
            <text:p text:style-name="P54">18</text:p>
          </table:table-cell>
          <table:table-cell table:style-name="Tableau7.B3" office:value-type="float" office:value="1">
            <text:p text:style-name="P54">1</text:p>
          </table:table-cell>
        </table:table-row>
        <table:table-row>
          <table:table-cell table:style-name="Tableau7.A1" office:value-type="string">
            <text:p text:style-name="P50">Muud valged kraed </text:p>
          </table:table-cell>
          <table:table-cell table:style-name="Tableau7.B3" office:value-type="float" office:value="79">
            <text:p text:style-name="P54">79</text:p>
          </table:table-cell>
          <table:table-cell table:style-name="Tableau7.B3" office:value-type="float" office:value="19">
            <text:p text:style-name="P54">19</text:p>
          </table:table-cell>
          <table:table-cell table:style-name="Tableau7.B3" office:value-type="float" office:value="2">
            <text:p text:style-name="P54">2</text:p>
          </table:table-cell>
        </table:table-row>
        <table:table-row>
          <table:table-cell table:style-name="Tableau7.A1" office:value-type="string">
            <text:p text:style-name="P50">Käsitöölised </text:p>
          </table:table-cell>
          <table:table-cell table:style-name="Tableau7.B3" office:value-type="float" office:value="74">
            <text:p text:style-name="P54">74</text:p>
          </table:table-cell>
          <table:table-cell table:style-name="Tableau7.B3" office:value-type="float" office:value="24">
            <text:p text:style-name="P54">24</text:p>
          </table:table-cell>
          <table:table-cell table:style-name="Tableau7.B3" office:value-type="float" office:value="2">
            <text:p text:style-name="P54">2</text:p>
          </table:table-cell>
        </table:table-row>
        <table:table-row>
          <table:table-cell table:style-name="Tableau7.A1" office:value-type="string">
            <text:p text:style-name="P50">Majaelanikud </text:p>
          </table:table-cell>
          <table:table-cell table:style-name="Tableau7.B3" office:value-type="float" office:value="73">
            <text:p text:style-name="P54">73</text:p>
          </table:table-cell>
          <table:table-cell table:style-name="Tableau7.B3" office:value-type="float" office:value="24">
            <text:p text:style-name="P54">24</text:p>
          </table:table-cell>
          <table:table-cell table:style-name="Tableau7.B3" office:value-type="float" office:value="3">
            <text:p text:style-name="P54">3</text:p>
          </table:table-cell>
        </table:table-row>
        <table:table-row>
          <table:table-cell table:style-name="Tableau7.A1" office:value-type="string">
            <text:p text:style-name="P50">Töötu </text:p>
          </table:table-cell>
          <table:table-cell table:style-name="Tableau7.B3" office:value-type="float" office:value="70">
            <text:p text:style-name="P54">70</text:p>
          </table:table-cell>
          <table:table-cell table:style-name="Tableau7.B3" office:value-type="float" office:value="27">
            <text:p text:style-name="P54">27</text:p>
          </table:table-cell>
          <table:table-cell table:style-name="Tableau7.B3" office:value-type="float" office:value="3">
            <text:p text:style-name="P54">3</text:p>
          </table:table-cell>
        </table:table-row>
        <table:table-row>
          <table:table-cell table:style-name="Tableau7.A1" office:value-type="string">
            <text:p text:style-name="P50">Pensionile jäänud</text:p>
          </table:table-cell>
          <table:table-cell table:style-name="Tableau7.B3" office:value-type="float" office:value="72">
            <text:p text:style-name="P54">72</text:p>
          </table:table-cell>
          <table:table-cell table:style-name="Tableau7.B3" office:value-type="float" office:value="25">
            <text:p text:style-name="P54">25</text:p>
          </table:table-cell>
          <table:table-cell table:style-name="Tableau7.B3" office:value-type="float" office:value="3">
            <text:p text:style-name="P54">3</text:p>
          </table:table-cell>
        </table:table-row>
        <table:table-row>
          <table:table-cell table:style-name="Tableau7.A1" office:value-type="string">
            <text:p text:style-name="P50">Üliõpilased </text:p>
          </table:table-cell>
          <table:table-cell table:style-name="Tableau7.B3" office:value-type="float" office:value="83">
            <text:p text:style-name="P54">83</text:p>
          </table:table-cell>
          <table:table-cell table:style-name="Tableau7.B3" office:value-type="float" office:value="14">
            <text:p text:style-name="P54">14</text:p>
          </table:table-cell>
          <table:table-cell table:style-name="Tableau7.B3" office:value-type="float" office:value="3">
            <text:p text:style-name="P54">3</text:p>
          </table:table-cell>
        </table:table-row>
        <table:table-row>
          <table:table-cell table:style-name="Tableau7.A4" table:number-columns-spanned="4" office:value-type="string">
            <text:p text:style-name="P75">Raskused arvete tasumisel </text:p>
          </table:table-cell>
          <table:covered-table-cell/>
          <table:covered-table-cell/>
          <table:covered-table-cell/>
        </table:table-row>
        <table:table-row>
          <table:table-cell table:style-name="Tableau7.A1" office:value-type="string">
            <text:p text:style-name="P50">Suurema osa ajast </text:p>
          </table:table-cell>
          <table:table-cell table:style-name="Tableau7.B3" office:value-type="float" office:value="63">
            <text:p text:style-name="P54">63</text:p>
          </table:table-cell>
          <table:table-cell table:style-name="Tableau7.B3" office:value-type="float" office:value="33">
            <text:p text:style-name="P54">33</text:p>
          </table:table-cell>
          <table:table-cell table:style-name="Tableau7.B3" office:value-type="float" office:value="4">
            <text:p text:style-name="P54">4</text:p>
          </table:table-cell>
        </table:table-row>
        <table:table-row>
          <table:table-cell table:style-name="Tableau7.A1" office:value-type="string">
            <text:p text:style-name="P50">Aeg-ajalt </text:p>
          </table:table-cell>
          <table:table-cell table:style-name="Tableau7.B3" office:value-type="float" office:value="73">
            <text:p text:style-name="P54">73</text:p>
          </table:table-cell>
          <table:table-cell table:style-name="Tableau7.B3" office:value-type="float" office:value="25">
            <text:p text:style-name="P54">25</text:p>
          </table:table-cell>
          <table:table-cell table:style-name="Tableau7.B3" office:value-type="float" office:value="2">
            <text:p text:style-name="P54">2</text:p>
          </table:table-cell>
        </table:table-row>
        <table:table-row>
          <table:table-cell table:style-name="Tableau7.A1" office:value-type="string">
            <text:p text:style-name="P50">Peaaegu mitte kunagi / mitte kunagi </text:p>
          </table:table-cell>
          <table:table-cell table:style-name="Tableau7.B3" office:value-type="float" office:value="78">
            <text:p text:style-name="P54">78</text:p>
          </table:table-cell>
          <table:table-cell table:style-name="Tableau7.B3" office:value-type="float" office:value="20">
            <text:p text:style-name="P54">20</text:p>
          </table:table-cell>
          <table:table-cell table:style-name="Tableau7.B3" office:value-type="float" office:value="2">
            <text:p text:style-name="P54">2</text:p>
          </table:table-cell>
        </table:table-row>
        <table:table-row>
          <table:table-cell table:style-name="Tableau7.A4" table:number-columns-spanned="4" office:value-type="string">
            <text:p text:style-name="P75">Subjektiivne linnastumine </text:p>
          </table:table-cell>
          <table:covered-table-cell/>
          <table:covered-table-cell/>
          <table:covered-table-cell/>
        </table:table-row>
        <table:table-row>
          <table:table-cell table:style-name="Tableau7.A1" office:value-type="string">
            <text:p text:style-name="P50">Maapiirkond või küla </text:p>
          </table:table-cell>
          <table:table-cell table:style-name="Tableau7.B3" office:value-type="float" office:value="71">
            <text:p text:style-name="P54">71</text:p>
          </table:table-cell>
          <table:table-cell table:style-name="Tableau7.B3" office:value-type="float" office:value="26">
            <text:p text:style-name="P54">26</text:p>
          </table:table-cell>
          <table:table-cell table:style-name="Tableau7.B3" office:value-type="float" office:value="3">
            <text:p text:style-name="P54">3</text:p>
          </table:table-cell>
        </table:table-row>
        <table:table-row>
          <table:table-cell table:style-name="Tableau7.A1" office:value-type="string">
            <text:p text:style-name="P50">Väike või keskmise suurusega linn </text:p>
          </table:table-cell>
          <table:table-cell table:style-name="Tableau7.B3" office:value-type="float" office:value="76">
            <text:p text:style-name="P54">76</text:p>
          </table:table-cell>
          <table:table-cell table:style-name="Tableau7.B3" office:value-type="float" office:value="22">
            <text:p text:style-name="P54">22</text:p>
          </table:table-cell>
          <table:table-cell table:style-name="Tableau7.B3" office:value-type="float" office:value="2">
            <text:p text:style-name="P54">2</text:p>
          </table:table-cell>
        </table:table-row>
        <table:table-row>
          <table:table-cell table:style-name="Tableau7.A1" office:value-type="string">
            <text:p text:style-name="P50">Suurlinn </text:p>
          </table:table-cell>
          <table:table-cell table:style-name="Tableau7.B3" office:value-type="float" office:value="80">
            <text:p text:style-name="P54">80</text:p>
          </table:table-cell>
          <table:table-cell table:style-name="Tableau7.B3" office:value-type="float" office:value="18">
            <text:p text:style-name="P54">18</text:p>
          </table:table-cell>
          <table:table-cell table:style-name="Tableau7.B3" office:value-type="float" office:value="2">
            <text:p text:style-name="P54">2</text:p>
          </table:table-cell>
        </table:table-row>
        <table:table-row>
          <table:table-cell table:style-name="Tableau7.A4" table:number-columns-spanned="4" office:value-type="string">
            <text:p text:style-name="P75">ELi kuvand </text:p>
          </table:table-cell>
          <table:covered-table-cell/>
          <table:covered-table-cell/>
          <table:covered-table-cell/>
        </table:table-row>
        <table:table-row>
          <table:table-cell table:style-name="Tableau7.A1" office:value-type="string">
            <text:p text:style-name="P50">Positiivne </text:p>
          </table:table-cell>
          <table:table-cell table:style-name="Tableau7.B3" office:value-type="float" office:value="91">
            <text:p text:style-name="P54">91</text:p>
          </table:table-cell>
          <table:table-cell table:style-name="Tableau7.B3" office:value-type="float" office:value="8">
            <text:p text:style-name="P54">8</text:p>
          </table:table-cell>
          <table:table-cell table:style-name="Tableau7.B3" office:value-type="float" office:value="1">
            <text:p text:style-name="P54">1</text:p>
          </table:table-cell>
        </table:table-row>
        <table:table-row>
          <table:table-cell table:style-name="Tableau7.A1" office:value-type="string">
            <text:p text:style-name="P50">Neutraalne </text:p>
          </table:table-cell>
          <table:table-cell table:style-name="Tableau7.B3" office:value-type="float" office:value="69">
            <text:p text:style-name="P54">69</text:p>
          </table:table-cell>
          <table:table-cell table:style-name="Tableau7.B3" office:value-type="float" office:value="26">
            <text:p text:style-name="P54">26</text:p>
          </table:table-cell>
          <table:table-cell table:style-name="Tableau7.B3" office:value-type="float" office:value="5">
            <text:p text:style-name="P54">5</text:p>
          </table:table-cell>
        </table:table-row>
        <table:table-row>
          <table:table-cell table:style-name="Tableau7.A1" office:value-type="string">
            <text:p text:style-name="P50">Negatiivne </text:p>
          </table:table-cell>
          <table:table-cell table:style-name="Tableau7.B3" office:value-type="float" office:value="39">
            <text:p text:style-name="P54">39</text:p>
          </table:table-cell>
          <table:table-cell table:style-name="Tableau7.B3" office:value-type="float" office:value="59">
            <text:p text:style-name="P54">59</text:p>
          </table:table-cell>
          <table:table-cell table:style-name="Tableau7.B3" office:value-type="float" office:value="2">
            <text:p text:style-name="P54">2</text:p>
          </table:table-cell>
        </table:table-row>
        <table:table-row>
          <table:table-cell table:style-name="Tableau7.A4" table:number-columns-spanned="4" office:value-type="string">
            <text:p text:style-name="P75">Rahulolu elukvaliteediga </text:p>
          </table:table-cell>
          <table:covered-table-cell/>
          <table:covered-table-cell/>
          <table:covered-table-cell/>
        </table:table-row>
        <table:table-row>
          <table:table-cell table:style-name="Tableau7.A1" office:value-type="string">
            <text:p text:style-name="P51">Rahul </text:p>
          </table:table-cell>
          <table:table-cell table:style-name="Tableau7.B3" office:value-type="float" office:value="79">
            <text:p text:style-name="P54">79</text:p>
          </table:table-cell>
          <table:table-cell table:style-name="Tableau7.B3" office:value-type="float" office:value="19">
            <text:p text:style-name="P54">19</text:p>
          </table:table-cell>
          <table:table-cell table:style-name="Tableau7.B3" office:value-type="float" office:value="2">
            <text:p text:style-name="P54">2</text:p>
          </table:table-cell>
        </table:table-row>
        <table:table-row>
          <table:table-cell table:style-name="Tableau7.A1" office:value-type="string">
            <text:p text:style-name="P51">Ei ole rahul </text:p>
          </table:table-cell>
          <table:table-cell table:style-name="Tableau7.B3" office:value-type="float" office:value="62">
            <text:p text:style-name="P54">62</text:p>
          </table:table-cell>
          <table:table-cell table:style-name="Tableau7.B3" office:value-type="float" office:value="34">
            <text:p text:style-name="P54">34</text:p>
          </table:table-cell>
          <table:table-cell table:style-name="Tableau7.B3" office:value-type="float" office:value="4">
            <text:p text:style-name="P54">4</text:p>
          </table:table-cell>
        </table:table-row>
      </table:table>
      <text:p text:style-name="P24"/>
      <text:h text:style-name="P16" text:outline-level="2"><text:bookmark-start text:name="__RefHeading___Toc208808_2638692854"/>ELi <text:bookmark-start text:name="__RefHeading___Toc316604_3078747257"/>roll ELi kodanike kaitsmisel<text:bookmark-end text:name="__RefHeading___Toc208808_2638692854"/><text:bookmark-end text:name="__RefHeading___Toc316604_3078747257"/></text:h>
      <text:p text:style-name="P24">Olukorras, mida iseloomustavad suurenenud rahvusvahelised pinged, geopoliitiline ebakindlus ja muutuvad julgeolekuriskid, on üha olulisemad ootused seoses Euroopa Liidu rolliga oma kodanike kaitsmisel. Seda arvesse võttes küsiti vastajatelt, kas nende arvates peaks Euroopa Liidu roll Euroopa kodanike kaitsmisel ülemaailmsete kriiside ja julgeolekuriskide eest muutuma olulisemaks, jääma samaks või muutuma tulevikus vähem oluliseks.</text:p>
      <text:p text:style-name="P24">Selge enamik eurooplasi leiab, et Euroopa Liidu roll kodanike kaitsmisel ülemaailmsete kriiside ja julgeolekuriskide eest peaks tulevikus muutuma olulisemaks. Seda seisukohta väljendab rohkem kui kaks kolmandikku vastanutest (68 %), mis näitab suhtelist stabiilsust võrreldes eelmise küsitluslainega (+2 protsendipunkti). Ligikaudu üks viiendik (19 %) ütleb, et see roll peaks jääma samaks (–3 protsendipunkti), samas kui veidi rohkem kui üks kümnest (11 %) usub, et see peaks muutuma vähem oluliseks (+1 protsendipunkti). Need tulemused osutavad püsivalt kõrgetele ootustele seoses ELi kaitsva rolliga, kusjuures alates 2025. aasta novembrist on toimunud vaid piiratud muutused.</text:p>
      <text:p text:style-name="P24"><draw:g text:anchor-type="paragraph" draw:z-index="22" draw:name="Forme24" draw:style-name="gr9"><draw:frame draw:style-name="gr393" draw:text-style-name="P106" svg:width="6.942cm" svg:height="6.899cm" svg:x="6.902cm" svg:y="1.596cm"><draw:image xlink:href="Pictures/10000000000002A00000029CE1E247CD7E87ED5B.png" xlink:type="simple" xlink:show="embed" xlink:actuate="onLoad" draw:mime-type="image/png"><text:p/></draw:image></draw:frame><draw:frame draw:style-name="gr394" draw:text-style-name="P106" svg:width="1.295cm" svg:height="2.453cm" svg:x="7.603cm" svg:y="8.643cm"><draw:image xlink:href="Pictures/10000000000000530000009D498E8C6B2365A37C.png" xlink:type="simple" xlink:show="embed" xlink:actuate="onLoad" draw:mime-type="image/png"><text:p/></draw:image></draw:frame><draw:frame draw:style-name="gr395" draw:text-style-name="P109" svg:width="3.818cm" svg:height="0.578cm" svg:x="8.885cm" svg:y="8.595cm"><draw:text-box><text:p text:style-name="P107"><text:span text:style-name="T42">...saada tähtsamaks</text:span></text:p></draw:text-box></draw:frame><draw:frame draw:style-name="gr396" draw:text-style-name="P109" svg:width="2.599cm" svg:height="0.578cm" svg:x="8.904cm" svg:y="9.225cm"><draw:text-box><text:p text:style-name="P107"><text:span text:style-name="T42">...jääge samaks</text:span></text:p></draw:text-box></draw:frame><draw:frame draw:style-name="gr397" draw:text-style-name="P109" svg:width="3.52cm" svg:height="0.578cm" svg:x="8.903cm" svg:y="9.895cm"><draw:text-box><text:p text:style-name="P107"><text:span text:style-name="T42">..saada vähem tähtsaks</text:span></text:p></draw:text-box></draw:frame><draw:frame draw:style-name="gr398" draw:text-style-name="P109" svg:width="1.975cm" svg:height="0.578cm" svg:x="9.028cm" svg:y="10.495cm"><draw:text-box><text:p text:style-name="P107"><text:span text:style-name="T42">Ei tea</text:span></text:p></draw:text-box></draw:frame><draw:frame draw:style-name="gr399" draw:text-style-name="P109" svg:width="6.601cm" svg:height="3.336cm" svg:x="0.002cm" svg:y="8.119cm"><draw:text-box><text:p text:style-name="P107"><text:span text:style-name="T42">...saada tähtsamaks</text:span> <text:span text:style-name="T43">▲</text:span><text:span text:style-name="T46">2</text:span></text:p><text:p text:style-name="P107"><text:span text:style-name="T42">...jääge samaks</text:span> <text:span text:style-name="T43">▼</text:span><text:span text:style-name="T46">3</text:span></text:p><text:p text:style-name="P107"><text:span text:style-name="T42">...saada vähem tähtsaks</text:span> <text:span text:style-name="T43">▲</text:span><text:span text:style-name="T46">1</text:span></text:p><text:p text:style-name="P107"><text:span text:style-name="T42">Ei tea</text:span> <text:span text:style-name="T42">=</text:span></text:p><text:p text:style-name="P107"><text:span text:style-name="T43">▲</text:span><text:span text:style-name="T44">▼</text:span> <text:span text:style-name="T42">(aprill/mai 2026 - november 2025) </text:span></text:p><text:p text:style-name="P107"><text:span text:style-name="T42"/></text:p><text:p text:style-name="P107"><text:span text:style-name="T42">aprill/mai 2026</text:span></text:p></draw:text-box></draw:frame><draw:frame draw:style-name="gr400" draw:text-style-name="P109" svg:width="13.918cm" svg:height="0.902cm" svg:x="0.685cm" svg:y="0.22cm"><draw:text-box><text:p text:style-name="P107"><text:span text:style-name="T42">Küsimus 9: Kas ütleksite, et tulevikus peaks Euroopa Liidu roll Euroopa kodanike kaitsmisel ülemaailmsete kriiside ja julgeolekuriskide eest olema … (EL 27) (%)?</text:span></text:p></draw:text-box></draw:frame></draw:g></text:p>
      <text:p text:style-name="P26"><draw:g text:anchor-type="paragraph" draw:z-index="23" draw:name="Forme25" draw:style-name="gr9"><draw:frame draw:style-name="gr386" draw:text-style-name="P106" svg:width="16.807cm" svg:height="7.734cm" svg:x="0cm" svg:y="1.471cm"><draw:image xlink:href="Pictures/10000000000004CE000002366E3E054C8180B586.png" xlink:type="simple" xlink:show="embed" xlink:actuate="onLoad" draw:mime-type="image/png"><text:p/></draw:image></draw:frame><draw:frame draw:style-name="gr387" draw:text-style-name="P109" svg:width="12.701cm" svg:height="1.301cm" svg:x="1.106cm" svg:y="0.002cm"><draw:text-box><text:p text:style-name="P107"><text:span text:style-name="T42">QA9 Kas ütleksite, et tulevikus peaks Euroopa Liidu roll Euroopa kodanike kaitsmisel ülemaailmsete kriiside ja julgeolekuriskide eest olema … (%)</text:span></text:p></draw:text-box></draw:frame><draw:frame draw:style-name="gr388" draw:text-style-name="P106" svg:width="13.569cm" svg:height="0.41cm" svg:x="0.737cm" svg:y="9.501cm"><draw:image xlink:href="Pictures/100000000000027600000013DD34BEC4B361299D.png" xlink:type="simple" xlink:show="embed" xlink:actuate="onLoad" draw:mime-type="image/png"><text:p/></draw:image></draw:frame><draw:frame draw:style-name="gr389" draw:text-style-name="P109" svg:width="3.818cm" svg:height="0.578cm" svg:x="1.289cm" svg:y="9.432cm"><draw:text-box><text:p text:style-name="P107"><text:span text:style-name="T42">...saada tähtsamaks</text:span></text:p></draw:text-box></draw:frame><draw:frame draw:style-name="gr390" draw:text-style-name="P109" svg:width="2.939cm" svg:height="0.6cm" svg:x="5.967cm" svg:y="9.502cm"><draw:text-box><text:p text:style-name="P107"><text:span text:style-name="T42">...jääge samaks </text:span></text:p></draw:text-box></draw:frame><draw:frame draw:style-name="gr391" draw:text-style-name="P109" svg:width="3.601cm" svg:height="0.578cm" svg:x="9.506cm" svg:y="9.432cm"><draw:text-box><text:p text:style-name="P107"><text:span text:style-name="T42">...saada vähem tähtsaks</text:span></text:p></draw:text-box></draw:frame><draw:frame draw:style-name="gr392" draw:text-style-name="P109" svg:width="1.904cm" svg:height="0.902cm" svg:x="14.303cm" svg:y="9.432cm"><draw:text-box><text:p text:style-name="P107"><text:span text:style-name="T42">Ei oska öelda</text:span></text:p></draw:text-box></draw:frame></draw:g>24 liikmesriigis on selge enamik vastanutest seisukohal, et Euroopa Liidu roll Euroopa kodanike kaitsmisel ülemaailmsete kriiside ja julgeolekuriskide eest peaks tulevikus muutuma olulisemaks. Kõige kõrgem on see näitaja Küprosel (92 %) ja Portugalis (90 %), millele järgneb Malta (84 %), kus väga suur enamik vastanutest toetab ELi kaitsva rolli tugevdamist. Skaala teises otsas on madalaimad näitajad Poolas (44%), Austrias (45%) ja Tšehhis (46%). Kuigi nendes riikides on toetus ELi rolli tugevdamisele suhteliselt väiksem, on see siiski kõige sagedamini väljendatud seisukoht.</text:p>
      <text:p text:style-name="P24">Enamikus riikides on nende vastajate osakaal, kes usuvad, et Euroopa Liidu roll Euroopa kodanike kaitsmisel peaks tulevikus muutuma olulisemaks, alates 2025. aasta novembrist vaid veidi muutunud. Liikmesriik, kus see osakaal on märkimisväärselt suurenenud, on Portugal (90 %, +13 protsendipunkti), kellele järgnevad Horvaatia (67 %, +7 protsendipunkti) ja Rumeenia (54 %, +7 protsendipunkti). Seevastu Slovakkias (63 %, –8 protsendipunkti) ja Austrias (45 %, –6 protsendipunkti) täheldati märkimisväärset vähenemist. </text:p>
      <text:p text:style-name="P24"/>
      <text:p text:style-name="P26"><draw:g text:anchor-type="paragraph" draw:z-index="24" draw:name="Forme26" draw:style-name="gr9"><draw:frame draw:style-name="gr381" draw:text-style-name="P106" svg:width="17.2cm" svg:height="6.804cm" svg:x="0.002cm" svg:y="1.415cm"><draw:image xlink:href="Pictures/100000000000051100000201922B86558CFA5ED2.png" xlink:type="simple" xlink:show="embed" xlink:actuate="onLoad" draw:mime-type="image/png"><text:p/></draw:image></draw:frame><draw:g draw:style-name="gr4"><draw:frame draw:style-name="gr382" draw:text-style-name="P106" svg:width="5.134cm" svg:height="0.475cm" svg:x="2.501cm" svg:y="8.34cm"><draw:image xlink:href="Pictures/10000000000000C2000000124505484792E22FFB.png" xlink:type="simple" xlink:show="embed" xlink:actuate="onLoad" draw:mime-type="image/png"><text:p/></draw:image></draw:frame><draw:frame draw:style-name="gr383" draw:text-style-name="P109" svg:width="2.948cm" svg:height="0.578cm" svg:x="3.387cm" svg:y="8.345cm"><draw:text-box><text:p text:style-name="P107"><text:span text:style-name="T42">aprill/mai 2026 </text:span></text:p></draw:text-box></draw:frame><draw:frame draw:style-name="gr384" draw:text-style-name="P109" svg:width="2.2cm" svg:height="1.064cm" svg:x="7.634cm" svg:y="8.315cm"><draw:text-box><text:p text:style-name="P107"><text:span text:style-name="T43">Δ</text:span> <text:span text:style-name="T42">november 2025 </text:span></text:p></draw:text-box></draw:frame></draw:g><draw:frame draw:style-name="gr385" draw:text-style-name="P109" svg:width="15.802cm" svg:height="1.107cm" svg:x="0.902cm" svg:y="0.115cm"><draw:text-box><text:p text:style-name="P107"><text:span text:style-name="T42">QA9 Kas te ütleksite, et tulevikus peaks Euroopa Liidu roll Euroopa kodanike kaitsmisel ülemaailmsete kriiside ja julgeolekuriskide eest …'is olulisemaks muutuma? (%)</text:span></text:p></draw:text-box></draw:frame></draw:g>Ootused seoses Euroopa Liidu tulevase rolliga kodanike kaitsmisel ülemaailmsete kriiside ja julgeolekuriskide eest on sotsiaaldemograafilistes ja hoiakulistes rühmades erinevad, kuigi peaaegu kõigis kategooriates on selge enamus seisukohal, et see roll peaks muutuma olulisemaks.</text:p>
      <text:p text:style-name="P24">Soolised erinevused on tühised. Mehed ja naised ütlevad sama suure tõenäosusega, et ELi roll peaks muutuma olulisemaks (mõlemas rühmas 68 %), samas kui sarnased osakaalud leiavad, et see peaks jääma samaks (18–19 %) või muutuma vähem oluliseks (12 % meeste ja 10 % naiste seas). See näitab, et sool ei ole ELi kaitsefunktsiooniga seotud ootuste kujundamisel olulist rolli.</text:p>
      <text:p text:style-name="P24">Vanuserühmade lõikes esineb rohkem erinevusi, kuigi mustrid on endiselt suhteliselt järjepidevad. Nooremad vastajad toetavad veidi suurema tõenäosusega suuremat rolli, kusjuures 71 % 15–24aastastest vastajatest ütleb, et see peaks muutuma olulisemaks, võrreldes 66 %ga 55aastaste ja vanemate vastajate seas. Samal ajal pooldavad vanemad vastajad mõnevõrra suurema tõenäosusega rolli säilitamist või vähendamist, kusjuures 12 % 40-aastastest ja vanematest vastajatest ütleb, et see peaks muutuma vähem oluliseks, samas kui nooremate rühmade puhul on see näitaja 8–9 %. Kuigi erinevused on mõõdukad, toetavad nooremad vastajad üldiselt veidi rohkem ELi rolli tugevdamist.</text:p>
      <text:p text:style-name="P24"/>
      <text:p text:style-name="P24">Erinevused haridustasemete lõikes on suuremad. Toetus ELi rolli tugevdamisele suureneb koos haridustasemega: 63 %-lt madala haridustasemega vastajate seas 75 %-le kõrge haridustasemega vastajate seas. Samal ajal väheneb nende vastajate osakaal, kes usuvad, et roll peaks muutuma vähem oluliseks, 12 %-lt 7 %-le. See näitab, et kõrgema haridustasemega vastajad kalduvad rohkem toetama ELi suuremat rolli selles valdkonnas.</text:p>
      <text:p text:style-name="P24">Vastajate finantsolukorra hindamisel ei täheldata selget seost. Nendest, kellel on enamasti raskusi arvete tasumisega, leiab 68 %, et ELi roll peaks muutuma olulisemaks, samas kui 69 % vastanutest, kellel ei ole peaaegu kunagi või ei ole kunagi olnud rahalisi raskusi, pooldab ELi rolli tugevdamist.</text:p>
      <text:p text:style-name="P24">ELi positiivse kuvandiga vastanutest 79 % ütles, et ELi roll peaks muutuma olulisemaks, samas kui ainult 5 % arvas, et see peaks muutuma vähem oluliseks. Seevastu nende hulgas, kellel on EList negatiivne kuvand, langeb toetus 48 %-le ja peaaegu kolmandik (29 %) leiab, et selle roll peaks <text:soft-page-break/>muutuma vähem oluliseks. Neutraalse pildiga vastajad kuuluvad nendesse rühmadesse (61% vs. 11%). See näitab tugevat seost ELi üldiste arusaamade ja ootuste vahel seoses ELi rolliga kodanike kaitsmisel.</text:p>
      <text:p text:style-name="P24"/>
      <text:p text:style-name="P26"/>
      <table:table table:name="Tableau8" table:style-name="Tableau8">
        <table:table-column table:style-name="Tableau8.A"/>
        <table:table-column table:style-name="Tableau8.B"/>
        <table:table-column table:style-name="Tableau8.C"/>
        <table:table-column table:style-name="Tableau8.D"/>
        <table:table-column table:style-name="Tableau8.E"/>
        <table:table-row>
          <table:table-cell table:style-name="Tableau8.A1" table:number-columns-spanned="5" office:value-type="string">
            <text:p text:style-name="P81">QA9 Kas ütleksite, et tulevikus peaks Euroopa Liidu roll Euroopa kodanike kaitsmisel ülemaailmsete kriiside ja julgeolekuriskide eest olema … (% - EL)</text:p>
          </table:table-cell>
          <table:covered-table-cell/>
          <table:covered-table-cell/>
          <table:covered-table-cell/>
          <table:covered-table-cell/>
        </table:table-row>
        <table:table-row>
          <table:table-cell table:style-name="Tableau8.A1" office:value-type="string">
            <text:p text:style-name="P86"/>
          </table:table-cell>
          <table:table-cell table:style-name="Tableau8.A1" office:value-type="string">
            <text:p text:style-name="P87">… muutub olulisemaks</text:p>
          </table:table-cell>
          <table:table-cell table:style-name="Tableau8.A1" office:value-type="string">
            <text:p text:style-name="P85">… <text:span text:style-name="T1">jääb samaks</text:span></text:p>
          </table:table-cell>
          <table:table-cell table:style-name="Tableau8.A1" office:value-type="string">
            <text:p text:style-name="P85">… <text:span text:style-name="T1">muutub vähem tähtsaks</text:span></text:p>
          </table:table-cell>
          <table:table-cell table:style-name="Tableau8.A1" office:value-type="string">
            <text:p text:style-name="P87">Ei oska öelda</text:p>
          </table:table-cell>
        </table:table-row>
        <table:table-row>
          <table:table-cell table:style-name="Tableau8.A1" office:value-type="string">
            <text:p text:style-name="P81">EL 27 </text:p>
          </table:table-cell>
          <table:table-cell table:style-name="Tableau8.B3" office:value-type="float" office:value="68">
            <text:p text:style-name="P85">68</text:p>
          </table:table-cell>
          <table:table-cell table:style-name="Tableau8.B3" office:value-type="float" office:value="19">
            <text:p text:style-name="P85">19</text:p>
          </table:table-cell>
          <table:table-cell table:style-name="Tableau8.B3" office:value-type="float" office:value="11">
            <text:p text:style-name="P85">11</text:p>
          </table:table-cell>
          <table:table-cell table:style-name="Tableau8.B3" office:value-type="float" office:value="2">
            <text:p text:style-name="P85">2</text:p>
          </table:table-cell>
        </table:table-row>
        <table:table-row>
          <table:table-cell table:style-name="Tableau8.A4" table:number-columns-spanned="5" office:value-type="string">
            <text:p text:style-name="P72">Sugu</text:p>
          </table:table-cell>
          <table:covered-table-cell/>
          <table:covered-table-cell/>
          <table:covered-table-cell/>
          <table:covered-table-cell/>
        </table:table-row>
        <table:table-row>
          <table:table-cell table:style-name="Tableau8.A1" office:value-type="string">
            <text:p text:style-name="P81">Mees </text:p>
          </table:table-cell>
          <table:table-cell table:style-name="Tableau8.B3" office:value-type="float" office:value="68">
            <text:p text:style-name="P85">68</text:p>
          </table:table-cell>
          <table:table-cell table:style-name="Tableau8.B3" office:value-type="float" office:value="18">
            <text:p text:style-name="P85">18</text:p>
          </table:table-cell>
          <table:table-cell table:style-name="Tableau8.B3" office:value-type="float" office:value="12">
            <text:p text:style-name="P85">12</text:p>
          </table:table-cell>
          <table:table-cell table:style-name="Tableau8.B3" office:value-type="float" office:value="2">
            <text:p text:style-name="P85">2</text:p>
          </table:table-cell>
        </table:table-row>
        <table:table-row>
          <table:table-cell table:style-name="Tableau8.A1" office:value-type="string">
            <text:p text:style-name="P81">Naine </text:p>
          </table:table-cell>
          <table:table-cell table:style-name="Tableau8.B3" office:value-type="float" office:value="68">
            <text:p text:style-name="P85">68</text:p>
          </table:table-cell>
          <table:table-cell table:style-name="Tableau8.B3" office:value-type="float" office:value="19">
            <text:p text:style-name="P85">19</text:p>
          </table:table-cell>
          <table:table-cell table:style-name="Tableau8.B3" office:value-type="float" office:value="10">
            <text:p text:style-name="P85">10</text:p>
          </table:table-cell>
          <table:table-cell table:style-name="Tableau8.B3" office:value-type="float" office:value="3">
            <text:p text:style-name="P85">3</text:p>
          </table:table-cell>
        </table:table-row>
        <table:table-row>
          <table:table-cell table:style-name="Tableau8.A4" table:number-columns-spanned="5" office:value-type="string">
            <text:p text:style-name="P72">Vanus</text:p>
          </table:table-cell>
          <table:covered-table-cell/>
          <table:covered-table-cell/>
          <table:covered-table-cell/>
          <table:covered-table-cell/>
        </table:table-row>
        <table:table-row>
          <table:table-cell table:style-name="Tableau8.A1" office:value-type="string">
            <text:p text:style-name="P81">15- 24 </text:p>
          </table:table-cell>
          <table:table-cell table:style-name="Tableau8.B3" office:value-type="float" office:value="71">
            <text:p text:style-name="P85">71</text:p>
          </table:table-cell>
          <table:table-cell table:style-name="Tableau8.B3" office:value-type="float" office:value="18">
            <text:p text:style-name="P85">18</text:p>
          </table:table-cell>
          <table:table-cell table:style-name="Tableau8.B3" office:value-type="float" office:value="8">
            <text:p text:style-name="P85">8</text:p>
          </table:table-cell>
          <table:table-cell table:style-name="Tableau8.B3" office:value-type="float" office:value="3">
            <text:p text:style-name="P85">3</text:p>
          </table:table-cell>
        </table:table-row>
        <table:table-row>
          <table:table-cell table:style-name="Tableau8.A1" office:value-type="string">
            <text:p text:style-name="P81">25—39 </text:p>
          </table:table-cell>
          <table:table-cell table:style-name="Tableau8.B3" office:value-type="float" office:value="70">
            <text:p text:style-name="P85">70</text:p>
          </table:table-cell>
          <table:table-cell table:style-name="Tableau8.B3" office:value-type="float" office:value="19">
            <text:p text:style-name="P85">19</text:p>
          </table:table-cell>
          <table:table-cell table:style-name="Tableau8.B3" office:value-type="float" office:value="9">
            <text:p text:style-name="P85">9</text:p>
          </table:table-cell>
          <table:table-cell table:style-name="Tableau8.B3" office:value-type="float" office:value="2">
            <text:p text:style-name="P85">2</text:p>
          </table:table-cell>
        </table:table-row>
        <table:table-row>
          <table:table-cell table:style-name="Tableau8.A1" office:value-type="string">
            <text:p text:style-name="P81">40-54 </text:p>
          </table:table-cell>
          <table:table-cell table:style-name="Tableau8.B3" office:value-type="float" office:value="67">
            <text:p text:style-name="P85">67</text:p>
          </table:table-cell>
          <table:table-cell table:style-name="Tableau8.B3" office:value-type="float" office:value="19">
            <text:p text:style-name="P85">19</text:p>
          </table:table-cell>
          <table:table-cell table:style-name="Tableau8.B3" office:value-type="float" office:value="12">
            <text:p text:style-name="P85">12</text:p>
          </table:table-cell>
          <table:table-cell table:style-name="Tableau8.B3" office:value-type="float" office:value="2">
            <text:p text:style-name="P85">2</text:p>
          </table:table-cell>
        </table:table-row>
        <table:table-row>
          <table:table-cell table:style-name="Tableau8.A1" office:value-type="string">
            <text:p text:style-name="P81">&gt;=55</text:p>
          </table:table-cell>
          <table:table-cell table:style-name="Tableau8.B3" office:value-type="float" office:value="66">
            <text:p text:style-name="P85">66</text:p>
          </table:table-cell>
          <table:table-cell table:style-name="Tableau8.B3" office:value-type="float" office:value="19">
            <text:p text:style-name="P85">19</text:p>
          </table:table-cell>
          <table:table-cell table:style-name="Tableau8.B3" office:value-type="float" office:value="12">
            <text:p text:style-name="P85">12</text:p>
          </table:table-cell>
          <table:table-cell table:style-name="Tableau8.B3" office:value-type="float" office:value="3">
            <text:p text:style-name="P85">3</text:p>
          </table:table-cell>
        </table:table-row>
        <table:table-row>
          <table:table-cell table:style-name="Tableau8.A4" table:number-columns-spanned="5" office:value-type="string">
            <text:p text:style-name="P72">Haridustase</text:p>
          </table:table-cell>
          <table:covered-table-cell/>
          <table:covered-table-cell/>
          <table:covered-table-cell/>
          <table:covered-table-cell/>
        </table:table-row>
        <table:table-row>
          <table:table-cell table:style-name="Tableau8.A1" office:value-type="string">
            <text:p text:style-name="P81">Madal haridustase (ISCED 0–2) </text:p>
          </table:table-cell>
          <table:table-cell table:style-name="Tableau8.B3" office:value-type="float" office:value="63">
            <text:p text:style-name="P85">63</text:p>
          </table:table-cell>
          <table:table-cell table:style-name="Tableau8.B3" office:value-type="float" office:value="21">
            <text:p text:style-name="P85">21</text:p>
          </table:table-cell>
          <table:table-cell table:style-name="Tableau8.B3" office:value-type="float" office:value="12">
            <text:p text:style-name="P85">12</text:p>
          </table:table-cell>
          <table:table-cell table:style-name="Tableau8.B3" office:value-type="float" office:value="4">
            <text:p text:style-name="P85">4</text:p>
          </table:table-cell>
        </table:table-row>
        <table:table-row>
          <table:table-cell table:style-name="Tableau8.A1" office:value-type="string">
            <text:p text:style-name="P81">Keskmine haridustase (ISCED 3–4) </text:p>
          </table:table-cell>
          <table:table-cell table:style-name="Tableau8.B3" office:value-type="float" office:value="66">
            <text:p text:style-name="P85">66</text:p>
          </table:table-cell>
          <table:table-cell table:style-name="Tableau8.B3" office:value-type="float" office:value="20">
            <text:p text:style-name="P85">20</text:p>
          </table:table-cell>
          <table:table-cell table:style-name="Tableau8.B3" office:value-type="float" office:value="12">
            <text:p text:style-name="P85">12</text:p>
          </table:table-cell>
          <table:table-cell table:style-name="Tableau8.B3" office:value-type="float" office:value="2">
            <text:p text:style-name="P85">2</text:p>
          </table:table-cell>
        </table:table-row>
        <table:table-row>
          <table:table-cell table:style-name="Tableau8.A1" office:value-type="string">
            <text:p text:style-name="P81">Kõrge haridustase (ISCED 5- 8) </text:p>
          </table:table-cell>
          <table:table-cell table:style-name="Tableau8.B3" office:value-type="float" office:value="75">
            <text:p text:style-name="P85">75</text:p>
          </table:table-cell>
          <table:table-cell table:style-name="Tableau8.B3" office:value-type="float" office:value="16">
            <text:p text:style-name="P85">16</text:p>
          </table:table-cell>
          <table:table-cell table:style-name="Tableau8.B3" office:value-type="float" office:value="7">
            <text:p text:style-name="P85">7</text:p>
          </table:table-cell>
          <table:table-cell table:style-name="Tableau8.B3" office:value-type="float" office:value="2">
            <text:p text:style-name="P85">2</text:p>
          </table:table-cell>
        </table:table-row>
        <table:table-row>
          <table:table-cell table:style-name="Tableau8.A4" table:number-columns-spanned="5" office:value-type="string">
            <text:p text:style-name="P72">Sotsiaal-ametialane kategooria</text:p>
          </table:table-cell>
          <table:covered-table-cell/>
          <table:covered-table-cell/>
          <table:covered-table-cell/>
          <table:covered-table-cell/>
        </table:table-row>
        <table:table-row>
          <table:table-cell table:style-name="Tableau8.A1" office:value-type="string">
            <text:p text:style-name="P81">Füüsilisest isikust ettevõtjad </text:p>
          </table:table-cell>
          <table:table-cell table:style-name="Tableau8.B3" office:value-type="float" office:value="70">
            <text:p text:style-name="P85">70</text:p>
          </table:table-cell>
          <table:table-cell table:style-name="Tableau8.B3" office:value-type="float" office:value="15">
            <text:p text:style-name="P85">15</text:p>
          </table:table-cell>
          <table:table-cell table:style-name="Tableau8.B3" office:value-type="float" office:value="14">
            <text:p text:style-name="P85">14</text:p>
          </table:table-cell>
          <table:table-cell table:style-name="Tableau8.B3" office:value-type="float" office:value="1">
            <text:p text:style-name="P85">1</text:p>
          </table:table-cell>
        </table:table-row>
        <table:table-row>
          <table:table-cell table:style-name="Tableau8.A1" office:value-type="string">
            <text:p text:style-name="P81">Juhid </text:p>
          </table:table-cell>
          <table:table-cell table:style-name="Tableau8.B3" office:value-type="float" office:value="72">
            <text:p text:style-name="P85">72</text:p>
          </table:table-cell>
          <table:table-cell table:style-name="Tableau8.B3" office:value-type="float" office:value="18">
            <text:p text:style-name="P85">18</text:p>
          </table:table-cell>
          <table:table-cell table:style-name="Tableau8.B3" office:value-type="float" office:value="8">
            <text:p text:style-name="P85">8</text:p>
          </table:table-cell>
          <table:table-cell table:style-name="Tableau8.B3" office:value-type="float" office:value="2">
            <text:p text:style-name="P85">2</text:p>
          </table:table-cell>
        </table:table-row>
        <table:table-row>
          <table:table-cell table:style-name="Tableau8.A1" office:value-type="string">
            <text:p text:style-name="P81">Muud valged kraed </text:p>
          </table:table-cell>
          <table:table-cell table:style-name="Tableau8.B3" office:value-type="float" office:value="66">
            <text:p text:style-name="P85">66</text:p>
          </table:table-cell>
          <table:table-cell table:style-name="Tableau8.B3" office:value-type="float" office:value="21">
            <text:p text:style-name="P85">21</text:p>
          </table:table-cell>
          <table:table-cell table:style-name="Tableau8.B3" office:value-type="float" office:value="11">
            <text:p text:style-name="P85">11</text:p>
          </table:table-cell>
          <table:table-cell table:style-name="Tableau8.B3" office:value-type="float" office:value="2">
            <text:p text:style-name="P85">2</text:p>
          </table:table-cell>
        </table:table-row>
        <table:table-row>
          <table:table-cell table:style-name="Tableau8.A1" office:value-type="string">
            <text:p text:style-name="P81">Käsitöölised </text:p>
          </table:table-cell>
          <table:table-cell table:style-name="Tableau8.B3" office:value-type="float" office:value="66">
            <text:p text:style-name="P85">66</text:p>
          </table:table-cell>
          <table:table-cell table:style-name="Tableau8.B3" office:value-type="float" office:value="20">
            <text:p text:style-name="P85">20</text:p>
          </table:table-cell>
          <table:table-cell table:style-name="Tableau8.B3" office:value-type="float" office:value="12">
            <text:p text:style-name="P85">12</text:p>
          </table:table-cell>
          <table:table-cell table:style-name="Tableau8.B3" office:value-type="float" office:value="2">
            <text:p text:style-name="P85">2</text:p>
          </table:table-cell>
        </table:table-row>
        <table:table-row>
          <table:table-cell table:style-name="Tableau8.A1" office:value-type="string">
            <text:p text:style-name="P81">Majaelanikud </text:p>
          </table:table-cell>
          <table:table-cell table:style-name="Tableau8.B3" office:value-type="float" office:value="67">
            <text:p text:style-name="P85">67</text:p>
          </table:table-cell>
          <table:table-cell table:style-name="Tableau8.B3" office:value-type="float" office:value="19">
            <text:p text:style-name="P85">19</text:p>
          </table:table-cell>
          <table:table-cell table:style-name="Tableau8.B3" office:value-type="float" office:value="11">
            <text:p text:style-name="P85">11</text:p>
          </table:table-cell>
          <table:table-cell table:style-name="Tableau8.B3" office:value-type="float" office:value="3">
            <text:p text:style-name="P85">3</text:p>
          </table:table-cell>
        </table:table-row>
        <table:table-row>
          <table:table-cell table:style-name="Tableau8.A1" office:value-type="string">
            <text:p text:style-name="P81">Töötu </text:p>
          </table:table-cell>
          <table:table-cell table:style-name="Tableau8.B3" office:value-type="float" office:value="71">
            <text:p text:style-name="P85">71</text:p>
          </table:table-cell>
          <table:table-cell table:style-name="Tableau8.B3" office:value-type="float" office:value="16">
            <text:p text:style-name="P85">16</text:p>
          </table:table-cell>
          <table:table-cell table:style-name="Tableau8.B3" office:value-type="float" office:value="9">
            <text:p text:style-name="P85">9</text:p>
          </table:table-cell>
          <table:table-cell table:style-name="Tableau8.B3" office:value-type="float" office:value="4">
            <text:p text:style-name="P85">4</text:p>
          </table:table-cell>
        </table:table-row>
        <table:table-row>
          <table:table-cell table:style-name="Tableau8.A1" office:value-type="string">
            <text:p text:style-name="P81">Pensionile jäänud</text:p>
          </table:table-cell>
          <table:table-cell table:style-name="Tableau8.B3" office:value-type="float" office:value="65">
            <text:p text:style-name="P85">65</text:p>
          </table:table-cell>
          <table:table-cell table:style-name="Tableau8.B3" office:value-type="float" office:value="20">
            <text:p text:style-name="P85">20</text:p>
          </table:table-cell>
          <table:table-cell table:style-name="Tableau8.B3" office:value-type="float" office:value="11">
            <text:p text:style-name="P85">11</text:p>
          </table:table-cell>
          <table:table-cell table:style-name="Tableau8.B3" office:value-type="float" office:value="4">
            <text:p text:style-name="P85">4</text:p>
          </table:table-cell>
        </table:table-row>
        <table:table-row>
          <table:table-cell table:style-name="Tableau8.A1" office:value-type="string">
            <text:p text:style-name="P81">Üliõpilased </text:p>
          </table:table-cell>
          <table:table-cell table:style-name="Tableau8.B3" office:value-type="float" office:value="73">
            <text:p text:style-name="P85">73</text:p>
          </table:table-cell>
          <table:table-cell table:style-name="Tableau8.B3" office:value-type="float" office:value="17">
            <text:p text:style-name="P85">17</text:p>
          </table:table-cell>
          <table:table-cell table:style-name="Tableau8.B3" office:value-type="float" office:value="7">
            <text:p text:style-name="P85">7</text:p>
          </table:table-cell>
          <table:table-cell table:style-name="Tableau8.B3" office:value-type="float" office:value="3">
            <text:p text:style-name="P85">3</text:p>
          </table:table-cell>
        </table:table-row>
        <table:table-row>
          <table:table-cell table:style-name="Tableau8.A4" table:number-columns-spanned="5" office:value-type="string">
            <text:p text:style-name="P72">Raskused arvete tasumisel </text:p>
          </table:table-cell>
          <table:covered-table-cell/>
          <table:covered-table-cell/>
          <table:covered-table-cell/>
          <table:covered-table-cell/>
        </table:table-row>
        <table:table-row>
          <table:table-cell table:style-name="Tableau8.A1" office:value-type="string">
            <text:p text:style-name="P81">Suurema osa ajast </text:p>
          </table:table-cell>
          <table:table-cell table:style-name="Tableau8.B3" office:value-type="float" office:value="68">
            <text:p text:style-name="P85">68</text:p>
          </table:table-cell>
          <table:table-cell table:style-name="Tableau8.B3" office:value-type="float" office:value="14">
            <text:p text:style-name="P85">14</text:p>
          </table:table-cell>
          <table:table-cell table:style-name="Tableau8.B3" office:value-type="float" office:value="13">
            <text:p text:style-name="P85">13</text:p>
          </table:table-cell>
          <table:table-cell table:style-name="Tableau8.B3" office:value-type="float" office:value="5">
            <text:p text:style-name="P85">5</text:p>
          </table:table-cell>
        </table:table-row>
        <table:table-row>
          <table:table-cell table:style-name="Tableau8.A1" office:value-type="string">
            <text:p text:style-name="P81">Aeg-ajalt </text:p>
          </table:table-cell>
          <table:table-cell table:style-name="Tableau8.B3" office:value-type="float" office:value="64">
            <text:p text:style-name="P85">64</text:p>
          </table:table-cell>
          <table:table-cell table:style-name="Tableau8.B3" office:value-type="float" office:value="18">
            <text:p text:style-name="P85">18</text:p>
          </table:table-cell>
          <table:table-cell table:style-name="Tableau8.B3" office:value-type="float" office:value="15">
            <text:p text:style-name="P85">15</text:p>
          </table:table-cell>
          <table:table-cell table:style-name="Tableau8.B3" office:value-type="float" office:value="3">
            <text:p text:style-name="P85">3</text:p>
          </table:table-cell>
        </table:table-row>
        <table:table-row>
          <table:table-cell table:style-name="Tableau8.A1" office:value-type="string">
            <text:p text:style-name="P81">Peaaegu mitte kunagi / mitte kunagi </text:p>
          </table:table-cell>
          <table:table-cell table:style-name="Tableau8.B3" office:value-type="float" office:value="69">
            <text:p text:style-name="P85">69</text:p>
          </table:table-cell>
          <table:table-cell table:style-name="Tableau8.B3" office:value-type="float" office:value="20">
            <text:p text:style-name="P85">20</text:p>
          </table:table-cell>
          <table:table-cell table:style-name="Tableau8.B3" office:value-type="float" office:value="9">
            <text:p text:style-name="P85">9</text:p>
          </table:table-cell>
          <table:table-cell table:style-name="Tableau8.B3" office:value-type="float" office:value="2">
            <text:p text:style-name="P85">2</text:p>
          </table:table-cell>
        </table:table-row>
        <table:table-row>
          <table:table-cell table:style-name="Tableau8.A4" table:number-columns-spanned="5" office:value-type="string">
            <text:p text:style-name="P72">Subjektiivne linnastumine </text:p>
          </table:table-cell>
          <table:covered-table-cell/>
          <table:covered-table-cell/>
          <table:covered-table-cell/>
          <table:covered-table-cell/>
        </table:table-row>
        <table:table-row>
          <table:table-cell table:style-name="Tableau8.A1" office:value-type="string">
            <text:p text:style-name="P81">Maapiirkond või küla </text:p>
          </table:table-cell>
          <table:table-cell table:style-name="Tableau8.B3" office:value-type="float" office:value="66">
            <text:p text:style-name="P85">66</text:p>
          </table:table-cell>
          <table:table-cell table:style-name="Tableau8.B3" office:value-type="float" office:value="19">
            <text:p text:style-name="P85">19</text:p>
          </table:table-cell>
          <table:table-cell table:style-name="Tableau8.B3" office:value-type="float" office:value="12">
            <text:p text:style-name="P85">12</text:p>
          </table:table-cell>
          <table:table-cell table:style-name="Tableau8.B3" office:value-type="float" office:value="3">
            <text:p text:style-name="P85">3</text:p>
          </table:table-cell>
        </table:table-row>
        <table:table-row>
          <table:table-cell table:style-name="Tableau8.A1" office:value-type="string">
            <text:p text:style-name="P81">Väike või keskmise suurusega linn </text:p>
          </table:table-cell>
          <table:table-cell table:style-name="Tableau8.B3" office:value-type="float" office:value="67">
            <text:p text:style-name="P85">67</text:p>
          </table:table-cell>
          <table:table-cell table:style-name="Tableau8.B3" office:value-type="float" office:value="19">
            <text:p text:style-name="P85">19</text:p>
          </table:table-cell>
          <table:table-cell table:style-name="Tableau8.B3" office:value-type="float" office:value="11">
            <text:p text:style-name="P85">11</text:p>
          </table:table-cell>
          <table:table-cell table:style-name="Tableau8.B3" office:value-type="float" office:value="3">
            <text:p text:style-name="P85">3</text:p>
          </table:table-cell>
        </table:table-row>
        <table:table-row>
          <table:table-cell table:style-name="Tableau8.A1" office:value-type="string">
            <text:p text:style-name="P81">Suurlinn </text:p>
          </table:table-cell>
          <table:table-cell table:style-name="Tableau8.B3" office:value-type="float" office:value="70">
            <text:p text:style-name="P85">70</text:p>
          </table:table-cell>
          <table:table-cell table:style-name="Tableau8.B3" office:value-type="float" office:value="19">
            <text:p text:style-name="P85">19</text:p>
          </table:table-cell>
          <table:table-cell table:style-name="Tableau8.B3" office:value-type="float" office:value="9">
            <text:p text:style-name="P85">9</text:p>
          </table:table-cell>
          <table:table-cell table:style-name="Tableau8.B3" office:value-type="float" office:value="2">
            <text:p text:style-name="P85">2</text:p>
          </table:table-cell>
        </table:table-row>
        <table:table-row>
          <table:table-cell table:style-name="Tableau8.A4" table:number-columns-spanned="5" office:value-type="string">
            <text:p text:style-name="P72">ELi kuvand </text:p>
          </table:table-cell>
          <table:covered-table-cell/>
          <table:covered-table-cell/>
          <table:covered-table-cell/>
          <table:covered-table-cell/>
        </table:table-row>
        <table:table-row>
          <table:table-cell table:style-name="Tableau8.A1" office:value-type="string">
            <text:p text:style-name="P81">Positiivne </text:p>
          </table:table-cell>
          <table:table-cell table:style-name="Tableau8.B3" office:value-type="float" office:value="79">
            <text:p text:style-name="P85">79</text:p>
          </table:table-cell>
          <table:table-cell table:style-name="Tableau8.B3" office:value-type="float" office:value="15">
            <text:p text:style-name="P85">15</text:p>
          </table:table-cell>
          <table:table-cell table:style-name="Tableau8.B3" office:value-type="float" office:value="5">
            <text:p text:style-name="P85">5</text:p>
          </table:table-cell>
          <table:table-cell table:style-name="Tableau8.B3" office:value-type="float" office:value="1">
            <text:p text:style-name="P85">1</text:p>
          </table:table-cell>
        </table:table-row>
        <table:table-row>
          <table:table-cell table:style-name="Tableau8.A1" office:value-type="string">
            <text:p text:style-name="P81">Neutraalne </text:p>
          </table:table-cell>
          <table:table-cell table:style-name="Tableau8.B3" office:value-type="float" office:value="61">
            <text:p text:style-name="P85">61</text:p>
          </table:table-cell>
          <table:table-cell table:style-name="Tableau8.B3" office:value-type="float" office:value="24">
            <text:p text:style-name="P85">24</text:p>
          </table:table-cell>
          <table:table-cell table:style-name="Tableau8.B3" office:value-type="float" office:value="11">
            <text:p text:style-name="P85">11</text:p>
          </table:table-cell>
          <table:table-cell table:style-name="Tableau8.B3" office:value-type="float" office:value="4">
            <text:p text:style-name="P85">4</text:p>
          </table:table-cell>
        </table:table-row>
        <table:table-row>
          <table:table-cell table:style-name="Tableau8.A1" office:value-type="string">
            <text:p text:style-name="P81">Negatiivne </text:p>
          </table:table-cell>
          <table:table-cell table:style-name="Tableau8.B3" office:value-type="float" office:value="48">
            <text:p text:style-name="P85">48</text:p>
          </table:table-cell>
          <table:table-cell table:style-name="Tableau8.B3" office:value-type="float" office:value="18">
            <text:p text:style-name="P85">18</text:p>
          </table:table-cell>
          <table:table-cell table:style-name="Tableau8.B3" office:value-type="float" office:value="29">
            <text:p text:style-name="P85">29</text:p>
          </table:table-cell>
          <table:table-cell table:style-name="Tableau8.B3" office:value-type="float" office:value="5">
            <text:p text:style-name="P85">5</text:p>
          </table:table-cell>
        </table:table-row>
        <table:table-row>
          <table:table-cell table:style-name="Tableau8.A4" table:number-columns-spanned="5" office:value-type="string">
            <text:p text:style-name="P72">Rahulolu elukvaliteediga </text:p>
          </table:table-cell>
          <table:covered-table-cell/>
          <table:covered-table-cell/>
          <table:covered-table-cell/>
          <table:covered-table-cell/>
        </table:table-row>
        <table:table-row>
          <table:table-cell table:style-name="Tableau8.A1" office:value-type="string">
            <text:p text:style-name="P81">Rahul </text:p>
          </table:table-cell>
          <table:table-cell table:style-name="Tableau8.B3" office:value-type="float" office:value="69">
            <text:p text:style-name="P85">69</text:p>
          </table:table-cell>
          <table:table-cell table:style-name="Tableau8.B3" office:value-type="float" office:value="19">
            <text:p text:style-name="P85">19</text:p>
          </table:table-cell>
          <table:table-cell table:style-name="Tableau8.B3" office:value-type="float" office:value="10">
            <text:p text:style-name="P85">10</text:p>
          </table:table-cell>
          <table:table-cell table:style-name="Tableau8.B3" office:value-type="float" office:value="2">
            <text:p text:style-name="P85">2</text:p>
          </table:table-cell>
        </table:table-row>
        <table:table-row>
          <table:table-cell table:style-name="Tableau8.A1" office:value-type="string">
            <text:p text:style-name="P81">Ei ole rahul </text:p>
          </table:table-cell>
          <table:table-cell table:style-name="Tableau8.B3" office:value-type="float" office:value="60">
            <text:p text:style-name="P85">60</text:p>
          </table:table-cell>
          <table:table-cell table:style-name="Tableau8.B3" office:value-type="float" office:value="18">
            <text:p text:style-name="P85">18</text:p>
          </table:table-cell>
          <table:table-cell table:style-name="Tableau8.B3" office:value-type="float" office:value="17">
            <text:p text:style-name="P85">17</text:p>
          </table:table-cell>
          <table:table-cell table:style-name="Tableau8.B3" office:value-type="float" office:value="5">
            <text:p text:style-name="P85">5</text:p>
          </table:table-cell>
        </table:table-row>
      </table:table>
      <text:p text:style-name="P24"/>
      <text:h text:style-name="P16" text:outline-level="2"><text:bookmark-start text:name="__RefHeading___Toc316606_3078747257"/>Üleilmsete probleemide lahendamise viisid<text:bookmark-end text:name="__RefHeading___Toc316606_3078747257"/></text:h>
      <text:p text:style-name="P24">Euroopa Liit seisab silmitsi probleemidega, mis ulatuvad kaugemale riigi- ja Euroopa piiridest. Sellega seoses küsiti vastajatelt, mil määral nad nõustuvad või ei nõustu mitme väitega, mis käsitlevad vajadust suurema ühtsuse järele liikmesriikide vahel, Euroopa Liidu suuremat suutlikkust tegeleda tõhusalt praeguste üleilmsete probleemidega ning rahvusvahelise õiguse austamise edendamist kõigis riikides. </text:p>
      <text:p text:style-name="P24">ELi tasandil valitseb kõigis kolmes avalduses väga tugev üksmeel, mis näitab üldjoontes ühist seisukohta, et praeguste üleilmsete probleemide lahendamiseks on vaja tihedamat koostööd ja suuremat suutlikkust ELi tasandil.</text:p>
      <text:p text:style-name="P24">Valdav enamik vastanutest nõustub, et ELi liikmesriigid peaksid olema praeguste üleilmsete probleemide lahendamisel ühtsemad (90 %, +1 protsendipunkt), samas kui vaid väike vähemus väljendab lahkarvamusi (8 %, –1 protsendipunkti). See järeldus näitab, et eurooplased on üksmeelel, et on vaja suuremat ühtsust.</text:p>
      <text:p text:style-name="P24">Samamoodi nõustub sama osa, et Euroopa Liit peaks edendama rahvusvahelise õiguse austamist kõigis riikides (90%), kusjuures vaid 7% väljendas lahkarvamust. Selline kokkuleppe tase osutab tugevale toetusele ELi jõulisemale rollile rahvusvaheliste normide ja väärtuste kaitsmisel.</text:p>
      <text:p text:style-name="P24">Toetus ELi sisesuutlikkusele on mõnevõrra väiksem, kuid siiski märkimisväärne: 73 % (muutmata) vastanutest nõustub, et Euroopa Liit vajab praeguste ülemaailmsete probleemidega toimetulekuks rohkem vahendeid, samas kui 21 % ei nõustu (–1 protsendipunkti).</text:p>
      <text:p text:style-name="P24"><draw:g text:anchor-type="paragraph" draw:z-index="25" draw:name="Forme27" draw:style-name="gr9"><draw:frame draw:style-name="gr372" draw:text-style-name="P106" svg:width="16.601cm" svg:height="6.864cm" svg:x="0.002cm" svg:y="1.566cm"><draw:image xlink:href="Pictures/10000000000004F80000020EF80FF9B38DB443FE.png" xlink:type="simple" xlink:show="embed" xlink:actuate="onLoad" draw:mime-type="image/png"><text:p/></draw:image></draw:frame><draw:frame draw:style-name="gr373" draw:text-style-name="P109" svg:width="12.202cm" svg:height="0.578cm" svg:x="0.302cm" svg:y="1.642cm"><draw:text-box><text:p text:style-name="P107"><text:span text:style-name="T42">ELi liikmesriigid peaksid olema praeguste üleilmsete probleemide lahendamisel ühtsemad</text:span></text:p></draw:text-box></draw:frame><draw:frame draw:style-name="gr374" draw:text-style-name="P109" svg:width="11.362cm" svg:height="0.902cm" svg:x="0.24cm" svg:y="3.741cm"><draw:text-box><text:p text:style-name="P107"><text:span text:style-name="T42">Euroopa Liit vajab praeguste üleilmsete probleemidega toimetulekuks rohkem vahendeid</text:span></text:p></draw:text-box></draw:frame><draw:frame draw:style-name="gr375" draw:text-style-name="P109" svg:width="12.2cm" svg:height="0.578cm" svg:x="0.103cm" svg:y="5.943cm"><draw:text-box><text:p text:style-name="P107"><text:span text:style-name="T42">Euroopa Liit peaks edendama rahvusvahelise õiguse järgimist kõigis riikides.</text:span></text:p></draw:text-box></draw:frame><draw:frame draw:style-name="gr376" draw:text-style-name="P109" svg:width="2.901cm" svg:height="0.578cm" svg:x="2.103cm" svg:y="7.913cm"><draw:text-box><text:p text:style-name="P107"><text:span text:style-name="T42">Kokku „Nõustun“ </text:span></text:p></draw:text-box></draw:frame><draw:frame draw:style-name="gr377" draw:text-style-name="P109" svg:width="3.701cm" svg:height="0.578cm" svg:x="5.502cm" svg:y="7.913cm"><draw:text-box><text:p text:style-name="P107"><text:span text:style-name="T42">Kokku „Ei nõustu“</text:span></text:p></draw:text-box></draw:frame><draw:frame draw:style-name="gr378" draw:text-style-name="P109" svg:width="1.895cm" svg:height="0.578cm" svg:x="10.102cm" svg:y="7.913cm"><draw:text-box><text:p text:style-name="P107"><text:span text:style-name="T42">Ei tea</text:span></text:p></draw:text-box></draw:frame><draw:frame draw:style-name="gr379" draw:text-style-name="P109" svg:width="2.269cm" svg:height="0.578cm" svg:x="0.501cm" svg:y="8.543cm"><draw:text-box><text:p text:style-name="P107"><text:span text:style-name="T42">aprill/mai2026</text:span></text:p></draw:text-box></draw:frame><draw:frame draw:style-name="gr380" draw:text-style-name="P109" svg:width="15.9cm" svg:height="0.89cm" svg:x="0.402cm" svg:y="0.224cm"><draw:text-box><text:p text:style-name="P107"><text:span text:style-name="T42">QA10 Mil määral nõustute või ei nõustu järgmiste väidetega? (EL 27) (%)</text:span></text:p></draw:text-box></draw:frame></draw:g></text:p>
      <text:p text:style-name="P26">Liikmesriikides valitseb väga tugev ja laialdane üksmeel, et ELi liikmesriigid peaksid olema praeguste üleilmsete probleemide lahendamisel ühtsemad, andes 26 riigis üle 80 % toetusest.</text:p>
      <text:p text:style-name="P24">Kõige rohkem nõustutakse Taanis, Luksemburgis, Maltal ja Portugalis (kõigis 97 %). Seevastu on kokkulepe mõnevõrra väiksem, kuid siiski selgelt domineeriv väiksemas arvus riikides. Madalaim tase on Rumeenias (79 %), millele järgnevad Tšehhi (82 %) ja Bulgaaria (84 %).</text:p>
      <text:p text:style-name="P24"><draw:g text:anchor-type="paragraph" draw:z-index="26" draw:name="Forme28" draw:style-name="gr9"><draw:frame draw:style-name="gr366" draw:text-style-name="P106" svg:width="17.098cm" svg:height="7.774cm" svg:x="0.002cm" svg:y="1.153cm"><draw:image xlink:href="Pictures/10000000000004D4000002328F0C02658453477E.png" xlink:type="simple" xlink:show="embed" xlink:actuate="onLoad" draw:mime-type="image/png"><text:p/></draw:image></draw:frame><draw:frame draw:style-name="gr367" draw:text-style-name="P109" svg:width="2.901cm" svg:height="0.578cm" svg:x="1.706cm" svg:y="9.752cm"><draw:text-box><text:p text:style-name="P107"><text:span text:style-name="T42">Kokku „Nõustun“ </text:span></text:p></draw:text-box></draw:frame><draw:frame draw:style-name="gr368" draw:text-style-name="P109" svg:width="3.7cm" svg:height="0.578cm" svg:x="5.107cm" svg:y="9.752cm"><draw:text-box><text:p text:style-name="P107"><text:span text:style-name="T42">Kokku „Ei nõustu“</text:span></text:p></draw:text-box></draw:frame><draw:frame draw:style-name="gr369" draw:text-style-name="P109" svg:width="1.895cm" svg:height="0.578cm" svg:x="9.707cm" svg:y="9.752cm"><draw:text-box><text:p text:style-name="P107"><text:span text:style-name="T42">Ei tea</text:span></text:p></draw:text-box></draw:frame><draw:frame draw:style-name="gr370" draw:text-style-name="P106" svg:width="9.208cm" svg:height="0.821cm" svg:x="1.969cm" svg:y="8.833cm"><draw:image xlink:href="Pictures/100000000000015C0000001F9505F40117018E47.png" xlink:type="simple" xlink:show="embed" xlink:actuate="onLoad" draw:mime-type="image/png"><text:p/></draw:image></draw:frame><draw:frame draw:style-name="gr371" draw:text-style-name="P109" svg:width="15.146cm" svg:height="0.902cm" svg:x="1.657cm" svg:y="0.065cm"><draw:text-box><text:p text:style-name="P107"><text:span text:style-name="T42">Küsimus 10.1. Mil määral nõustute või ei nõustu järgmiste väidetega? ELi liikmesriigid peaksid olema praeguste üleilmsete probleemide lahendamisel ühtsemad (%)</text:span></text:p></draw:text-box></draw:frame></draw:g></text:p>
      <text:p text:style-name="P26">Liikmesriikides on enamik vastanutest nõus, et Euroopa Liit vajab praeguste üleilmsete probleemide lahendamiseks rohkem vahendeid, kuigi kokkuleppe tase erineb oluliselt rohkem kui eelmise punkti puhul.</text:p>
      <text:p text:style-name="P24">Kõige rohkem nõustutakse Portugalis (92 %) ja Maltal (91 %), neile järgnevad Küpros ja Soome (mõlemas 87 %), kus suur enamik vastanutest toetab ELi suutlikkuse suurendamist. Skaala teises otsas on toetus väiksem, kuigi see moodustab endiselt suurima osa vastustest Saksamaal (58%), kellele järgnevad Tšehhi ja Austria (mõlemad 62%) ning Eesti (64%). </text:p>
      <text:p text:style-name="P24"><draw:g text:anchor-type="paragraph" draw:z-index="27" draw:name="Forme29" draw:style-name="gr9"><draw:frame draw:style-name="gr360" draw:text-style-name="P106" svg:width="17.1cm" svg:height="7.781cm" svg:x="0cm" svg:y="1.664cm"><draw:image xlink:href="Pictures/10000000000005170000025188E23F86400584CF.png" xlink:type="simple" xlink:show="embed" xlink:actuate="onLoad" draw:mime-type="image/png"><text:p/></draw:image></draw:frame><draw:g draw:style-name="gr4"><draw:frame draw:style-name="gr361" draw:text-style-name="P109" svg:width="2.901cm" svg:height="0.578cm" svg:x="2.006cm" svg:y="10.494cm"><draw:text-box><text:p text:style-name="P107"><text:span text:style-name="T42">Kokku „Nõustun“ </text:span></text:p></draw:text-box></draw:frame><draw:frame draw:style-name="gr362" draw:text-style-name="P109" svg:width="3.701cm" svg:height="0.578cm" svg:x="5.405cm" svg:y="10.494cm"><draw:text-box><text:p text:style-name="P107"><text:span text:style-name="T42">Kokku „Ei nõustu“</text:span></text:p></draw:text-box></draw:frame><draw:frame draw:style-name="gr363" draw:text-style-name="P109" svg:width="1.895cm" svg:height="0.578cm" svg:x="10.005cm" svg:y="10.494cm"><draw:text-box><text:p text:style-name="P107"><text:span text:style-name="T42">Ei tea</text:span></text:p></draw:text-box></draw:frame><draw:frame draw:style-name="gr364" draw:text-style-name="P106" svg:width="9.208cm" svg:height="0.819cm" svg:x="2.268cm" svg:y="9.575cm"><draw:image xlink:href="Pictures/100000000000015C0000001F9505F40117018E47.png" xlink:type="simple" xlink:show="embed" xlink:actuate="onLoad" draw:mime-type="image/png"><text:p/></draw:image></draw:frame></draw:g><draw:frame draw:style-name="gr365" draw:text-style-name="P109" svg:width="15.601cm" svg:height="0.902cm" svg:x="1.199cm" svg:y="0.064cm"><draw:text-box><text:p text:style-name="P107"><text:span text:style-name="T42">QA10.2 Mil määral nõustute või ei nõustu iga järgmise väitega? - Euroopa Liit vajab praeguste üleilmsete probleemide lahendamiseks rohkem vahendeid (%)</text:span></text:p></draw:text-box></draw:frame></draw:g></text:p>
      <text:p text:style-name="P24"/>
      <text:p text:style-name="P26">Liikmesriikides valitseb väga tugev ja järjepidev kokkulepe, et Euroopa Liit peaks edendama rahvusvahelise õiguse austamist kõigis riikides, kusjuures 26 riigis peaks toetus ületama 80 %.</text:p>
      <text:p text:style-name="P24">Kõige rohkem nõustutakse Sloveenias (97 %), Portugalis (96 %) ning Hispaanias ja Leedus (mõlemas 95 %), kus toetus sellele väitele on peaaegu üldine. Skaala teises otsas, kuigi kokkulepe on selgelt valdav, on tasemed suhteliselt madalamad Rumeenias (77%), millele järgnevad Tšehhi (84%) ja Saksamaa (85%).</text:p>
      <text:p text:style-name="P24"><draw:g text:anchor-type="paragraph" draw:z-index="28" draw:name="Forme30" draw:style-name="gr9"><draw:frame draw:style-name="gr354" draw:text-style-name="P106" svg:width="17.1cm" svg:height="7.765cm" svg:x="0cm" svg:y="1.137cm"><draw:image xlink:href="Pictures/10000000000005130000024E4089E7FA9EFC53F7.png" xlink:type="simple" xlink:show="embed" xlink:actuate="onLoad" draw:mime-type="image/png"><text:p/></draw:image></draw:frame><draw:g draw:style-name="gr4"><draw:frame draw:style-name="gr355" draw:text-style-name="P109" svg:width="2.901cm" svg:height="0.578cm" svg:x="2.205cm" svg:y="9.666cm"><draw:text-box><text:p text:style-name="P107"><text:span text:style-name="T42">Kokku „Nõustun“ </text:span></text:p></draw:text-box></draw:frame><draw:frame draw:style-name="gr356" draw:text-style-name="P109" svg:width="3.7cm" svg:height="0.578cm" svg:x="5.606cm" svg:y="9.666cm"><draw:text-box><text:p text:style-name="P107"><text:span text:style-name="T42">Kokku „Ei nõustu“</text:span></text:p></draw:text-box></draw:frame><draw:frame draw:style-name="gr357" draw:text-style-name="P109" svg:width="1.895cm" svg:height="0.578cm" svg:x="10.206cm" svg:y="9.666cm"><draw:text-box><text:p text:style-name="P107"><text:span text:style-name="T42">Ei tea</text:span></text:p></draw:text-box></draw:frame><draw:frame draw:style-name="gr358" draw:text-style-name="P106" svg:width="9.207cm" svg:height="0.821cm" svg:x="2.401cm" svg:y="8.906cm"><draw:image xlink:href="Pictures/100000000000015C0000001F9505F40117018E47.png" xlink:type="simple" xlink:show="embed" xlink:actuate="onLoad" draw:mime-type="image/png"><text:p/></draw:image></draw:frame></draw:g><draw:frame draw:style-name="gr359" draw:text-style-name="P109" svg:width="16.401cm" svg:height="1.101cm" svg:x="0.499cm" svg:y="0.065cm"><draw:text-box><text:p text:style-name="P107"><text:span text:style-name="T42">QA10.3n Mil määral nõustute või ei nõustu iga järgmise väitega? - Euroopa Liit peaks edendama rahvusvahelise õiguse järgimist kõigis riikides (%)</text:span></text:p></draw:text-box></draw:frame></draw:g>Sotsiaaldemograafiliste ja suhtumisrühmade arusaamad vajadusest suurema ühtsuse, tugevamate vahendite ja Euroopa Liidu aktiivsema rolli järele rahvusvahelise õiguse edendamisel on erinevad, kuigi kõigis kolmes avalduses on täheldatud suurt üksmeelt.</text:p>
      <text:p text:style-name="P24">Soolised erinevused on kõigis punktides piiratud. Ka mehed ja naised on ühel meelel selles, et liikmesriigid peaksid olema ühtsemad (89 % ja 91 %) ning et EL peaks edendama rahvusvahelise õiguse järgimist (90 % ja 91 %). Väite puhul, et EL vajab rohkem vahendeid, on toetus veidi suurem naiste seas (74% vs. 71%), samas kui mehed väljendavad mõnevõrra suurema tõenäosusega lahkarvamusi (24% vs. 19%). Üldiselt on sool nende seisukohtade kujundamisel vaid väike roll.</text:p>
      <text:p text:style-name="P24"/>
      <text:p text:style-name="P26">Vanuserühmade lõikes esineb rohkem erinevusi. Nooremad vastajad on järjekindlalt rohkem toetavad kõigis kolmes mõõtmes. 92% 15–39-aastastest nõustub, et liikmesriigid peaksid olema ühtsemad, ja sama palju, kui EL peaks edendama rahvusvahelise õiguse järgimist, samas kui 77–79 % toetab ELile rohkemate vahendite andmist. Seevastu vanemate vastajate seas on kokkulepe veidi vähenenud, eriti ressursside küsimuses, kus 55-aastaste ja vanemate seas on kokkulepe 69%, kusjuures lahkarvamusi on rohkem (24%). See näitab, et kuigi ühtsusel ja aluspõhimõtetel on peaaegu üldine toetus kõigis vanuserühmades, on seisukohad ELi suutlikkuse tugevdamise suhtes rohkem lahknevad.</text:p>
      <text:p text:style-name="P24">Erinevused haridustasemete lõikes ilmnevad eelkõige ressursside küsimuses. Nõusolek, et liikmesriigid peaksid olema ühtsemad ja et EL peaks edendama rahvusvahelist õigust, on endiselt väga kõrge kõigis haridusrühmades, ulatudes vastavalt 88 %-st 93 %-ni ja 86 %-st 93 %-ni. Kuid toetus ideele, et EL vajab rohkem vahendeid, suureneb märkimisväärselt haridustasemega, ulatudes 68 %-lt madala haridustasemega inimeste seas 75 %-ni keskmise ja kõrge haridustasemega vastajate seas, samas kui lahkarvamused vähenevad vastavalt. See näitab, et kõrgema haridustasemega vastajad toetavad rohkem ELi tegevussuutlikkuse tugevdamist.</text:p>
      <text:p text:style-name="P24">Finantsolukorraga seoses ilmneb teistsugune muster. Kuigi erimeelsused kokkuleppes anda ELile rohkem vahendeid probleemide lahendamiseks ja selles, et EL peaks edendama rahvusvahelist õigust, on endiselt piiratud kõigi rühmade puhul (vastavalt 71–74 % ja 87–91 %), on kokkulepe, et liikmesriigid peaksid olema ühtsemad, väiksem nende seas, kes seisavad suurema osa ajast silmitsi rahaliste raskustega (83 %, võrreldes 92 %ga nende seas, kellel ei ole peaaegu kunagi või ei ole kunagi olnud raskusi). </text:p>
      <text:p text:style-name="P24">Suhtelised tegurid näitavad kõige tugevamaid kontraste kõigis kolmes elemendis. Vastajad, kellel on EList positiivne kuvand, näitavad ülekaalukalt suurt üksmeelt, jõudes 97%-ni ühtsuse, 96%-ni rahvusvahelise õiguse edendamise ja 84%-ni vahendite suurendamise osas. Seevastu nende hulgas, kellel on EList negatiivne kuvand, on üksmeel ühtsuse (73%) ja rahvusvahelise õiguse (77%) osas endiselt suur, kuid väheneb märkimisväärselt vahendite küsimuses (48%), kus lahkarvamused suurenevad järsult (45%). See rõhutab, et kuigi sellistel üldpõhimõtetel nagu ühtsus ja rahvusvaheline õigus on olenemata suhtumisest laialdane toetus, on konkreetsemad meetmed, nagu ELi vahendite suurendamine, tihedamalt seotud üldise arusaamaga Euroopa Liidust.</text:p>
      <text:p text:style-name="P24"/>
      <text:p text:style-name="P26"/>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50">QA10.1 Mil määral nõustute või ei nõustu järgmiste väidetega? - ELi liikmesriigid peaksid olema praeguste üleilmsete probleemide lahendamisel ühtsemad (% - EL)</text:p>
          </table:table-cell>
          <table:covered-table-cell/>
          <table:covered-table-cell/>
          <table:covered-table-cell/>
        </table:table-row>
        <table:table-row>
          <table:table-cell table:style-name="Tableau9.A1" office:value-type="string">
            <text:p text:style-name="P53"/>
          </table:table-cell>
          <table:table-cell table:style-name="Tableau9.A1" office:value-type="string">
            <text:p text:style-name="P54">Kokku „Nõustun“</text:p>
          </table:table-cell>
          <table:table-cell table:style-name="Tableau9.A1" office:value-type="string">
            <text:p text:style-name="P54">„Ei nõustu“ kokku</text:p>
          </table:table-cell>
          <table:table-cell table:style-name="Tableau9.A1" office:value-type="string">
            <text:p text:style-name="P54">Ei oska öelda</text:p>
          </table:table-cell>
        </table:table-row>
        <table:table-row>
          <table:table-cell table:style-name="Tableau9.A1" office:value-type="string">
            <text:p text:style-name="P50">EL 27 </text:p>
          </table:table-cell>
          <table:table-cell table:style-name="Tableau9.B3" office:value-type="float" office:value="90">
            <text:p text:style-name="P54">90</text:p>
          </table:table-cell>
          <table:table-cell table:style-name="Tableau9.B3" office:value-type="float" office:value="8">
            <text:p text:style-name="P54">8</text:p>
          </table:table-cell>
          <table:table-cell table:style-name="Tableau9.B3" office:value-type="float" office:value="2">
            <text:p text:style-name="P54">2</text:p>
          </table:table-cell>
        </table:table-row>
        <table:table-row>
          <table:table-cell table:style-name="Tableau9.A4" table:number-columns-spanned="4" office:value-type="string">
            <text:p text:style-name="P75">Sugu</text:p>
          </table:table-cell>
          <table:covered-table-cell/>
          <table:covered-table-cell/>
          <table:covered-table-cell/>
        </table:table-row>
        <table:table-row>
          <table:table-cell table:style-name="Tableau9.A1" office:value-type="string">
            <text:p text:style-name="P50">Mees </text:p>
          </table:table-cell>
          <table:table-cell table:style-name="Tableau9.B3" office:value-type="float" office:value="89">
            <text:p text:style-name="P54">89</text:p>
          </table:table-cell>
          <table:table-cell table:style-name="Tableau9.B3" office:value-type="float" office:value="9">
            <text:p text:style-name="P54">9</text:p>
          </table:table-cell>
          <table:table-cell table:style-name="Tableau9.B3" office:value-type="float" office:value="2">
            <text:p text:style-name="P54">2</text:p>
          </table:table-cell>
        </table:table-row>
        <table:table-row>
          <table:table-cell table:style-name="Tableau9.A1" office:value-type="string">
            <text:p text:style-name="P50">Naine </text:p>
          </table:table-cell>
          <table:table-cell table:style-name="Tableau9.B3" office:value-type="float" office:value="91">
            <text:p text:style-name="P54">91</text:p>
          </table:table-cell>
          <table:table-cell table:style-name="Tableau9.B3" office:value-type="float" office:value="6">
            <text:p text:style-name="P54">6</text:p>
          </table:table-cell>
          <table:table-cell table:style-name="Tableau9.B3" office:value-type="float" office:value="3">
            <text:p text:style-name="P54">3</text:p>
          </table:table-cell>
        </table:table-row>
        <table:table-row>
          <table:table-cell table:style-name="Tableau9.A4" table:number-columns-spanned="4" office:value-type="string">
            <text:p text:style-name="P75">Vanus</text:p>
          </table:table-cell>
          <table:covered-table-cell/>
          <table:covered-table-cell/>
          <table:covered-table-cell/>
        </table:table-row>
        <table:table-row>
          <table:table-cell table:style-name="Tableau9.A1" office:value-type="string">
            <text:p text:style-name="P50">15- 24 </text:p>
          </table:table-cell>
          <table:table-cell table:style-name="Tableau9.B3" office:value-type="float" office:value="92">
            <text:p text:style-name="P54">92</text:p>
          </table:table-cell>
          <table:table-cell table:style-name="Tableau9.B3" office:value-type="float" office:value="7">
            <text:p text:style-name="P54">7</text:p>
          </table:table-cell>
          <table:table-cell table:style-name="Tableau9.B3" office:value-type="float" office:value="1">
            <text:p text:style-name="P54">1</text:p>
          </table:table-cell>
        </table:table-row>
        <table:table-row>
          <table:table-cell table:style-name="Tableau9.A1" office:value-type="string">
            <text:p text:style-name="P50">25—39 </text:p>
          </table:table-cell>
          <table:table-cell table:style-name="Tableau9.B3" office:value-type="float" office:value="92">
            <text:p text:style-name="P54">92</text:p>
          </table:table-cell>
          <table:table-cell table:style-name="Tableau9.B3" office:value-type="float" office:value="7">
            <text:p text:style-name="P54">7</text:p>
          </table:table-cell>
          <table:table-cell table:style-name="Tableau9.B3" office:value-type="float" office:value="1">
            <text:p text:style-name="P54">1</text:p>
          </table:table-cell>
        </table:table-row>
        <table:table-row>
          <table:table-cell table:style-name="Tableau9.A1" office:value-type="string">
            <text:p text:style-name="P50">40-54 </text:p>
          </table:table-cell>
          <table:table-cell table:style-name="Tableau9.B3" office:value-type="float" office:value="90">
            <text:p text:style-name="P54">90</text:p>
          </table:table-cell>
          <table:table-cell table:style-name="Tableau9.B3" office:value-type="float" office:value="8">
            <text:p text:style-name="P54">8</text:p>
          </table:table-cell>
          <table:table-cell table:style-name="Tableau9.B3" office:value-type="float" office:value="2">
            <text:p text:style-name="P54">2</text:p>
          </table:table-cell>
        </table:table-row>
        <table:table-row>
          <table:table-cell table:style-name="Tableau9.A1" office:value-type="string">
            <text:p text:style-name="P50">&gt;=55</text:p>
          </table:table-cell>
          <table:table-cell table:style-name="Tableau9.B3" office:value-type="float" office:value="89">
            <text:p text:style-name="P54">89</text:p>
          </table:table-cell>
          <table:table-cell table:style-name="Tableau9.B3" office:value-type="float" office:value="8">
            <text:p text:style-name="P54">8</text:p>
          </table:table-cell>
          <table:table-cell table:style-name="Tableau9.B3" office:value-type="float" office:value="3">
            <text:p text:style-name="P54">3</text:p>
          </table:table-cell>
        </table:table-row>
        <table:table-row>
          <table:table-cell table:style-name="Tableau9.A4" table:number-columns-spanned="4" office:value-type="string">
            <text:p text:style-name="P75">Haridustase</text:p>
          </table:table-cell>
          <table:covered-table-cell/>
          <table:covered-table-cell/>
          <table:covered-table-cell/>
        </table:table-row>
        <table:table-row>
          <table:table-cell table:style-name="Tableau9.A1" office:value-type="string">
            <text:p text:style-name="P50">Madal haridustase (ISCED 0–2) </text:p>
          </table:table-cell>
          <table:table-cell table:style-name="Tableau9.B3" office:value-type="float" office:value="88">
            <text:p text:style-name="P54">88</text:p>
          </table:table-cell>
          <table:table-cell table:style-name="Tableau9.B3" office:value-type="float" office:value="8">
            <text:p text:style-name="P54">8</text:p>
          </table:table-cell>
          <table:table-cell table:style-name="Tableau9.B3" office:value-type="float" office:value="4">
            <text:p text:style-name="P54">4</text:p>
          </table:table-cell>
        </table:table-row>
        <table:table-row>
          <table:table-cell table:style-name="Tableau9.A1" office:value-type="string">
            <text:p text:style-name="P50">Keskmine haridustase (ISCED 3–4) </text:p>
          </table:table-cell>
          <table:table-cell table:style-name="Tableau9.B3" office:value-type="float" office:value="90">
            <text:p text:style-name="P54">90</text:p>
          </table:table-cell>
          <table:table-cell table:style-name="Tableau9.B3" office:value-type="float" office:value="9">
            <text:p text:style-name="P54">9</text:p>
          </table:table-cell>
          <table:table-cell table:style-name="Tableau9.B3" office:value-type="float" office:value="1">
            <text:p text:style-name="P54">1</text:p>
          </table:table-cell>
        </table:table-row>
        <table:table-row>
          <table:table-cell table:style-name="Tableau9.A1" office:value-type="string">
            <text:p text:style-name="P50">Kõrge haridustase (ISCED 5- 8) </text:p>
          </table:table-cell>
          <table:table-cell table:style-name="Tableau9.B3" office:value-type="float" office:value="93">
            <text:p text:style-name="P54">93</text:p>
          </table:table-cell>
          <table:table-cell table:style-name="Tableau9.B3" office:value-type="float" office:value="6">
            <text:p text:style-name="P54">6</text:p>
          </table:table-cell>
          <table:table-cell table:style-name="Tableau9.B3" office:value-type="float" office:value="1">
            <text:p text:style-name="P54">1</text:p>
          </table:table-cell>
        </table:table-row>
        <table:table-row>
          <table:table-cell table:style-name="Tableau9.A4" table:number-columns-spanned="4" office:value-type="string">
            <text:p text:style-name="P75">Sotsiaal-ametialane kategooria</text:p>
          </table:table-cell>
          <table:covered-table-cell/>
          <table:covered-table-cell/>
          <table:covered-table-cell/>
        </table:table-row>
        <table:table-row>
          <table:table-cell table:style-name="Tableau9.A1" office:value-type="string">
            <text:p text:style-name="P50">Füüsilisest isikust ettevõtjad </text:p>
          </table:table-cell>
          <table:table-cell table:style-name="Tableau9.B3" office:value-type="float" office:value="88">
            <text:p text:style-name="P54">88</text:p>
          </table:table-cell>
          <table:table-cell table:style-name="Tableau9.B3" office:value-type="float" office:value="11">
            <text:p text:style-name="P54">11</text:p>
          </table:table-cell>
          <table:table-cell table:style-name="Tableau9.B3" office:value-type="float" office:value="1">
            <text:p text:style-name="P54">1</text:p>
          </table:table-cell>
        </table:table-row>
        <table:table-row>
          <table:table-cell table:style-name="Tableau9.A1" office:value-type="string">
            <text:p text:style-name="P50">Juhid </text:p>
          </table:table-cell>
          <table:table-cell table:style-name="Tableau9.B3" office:value-type="float" office:value="92">
            <text:p text:style-name="P54">92</text:p>
          </table:table-cell>
          <table:table-cell table:style-name="Tableau9.B3" office:value-type="float" office:value="6">
            <text:p text:style-name="P54">6</text:p>
          </table:table-cell>
          <table:table-cell table:style-name="Tableau9.B3" office:value-type="float" office:value="2">
            <text:p text:style-name="P54">2</text:p>
          </table:table-cell>
        </table:table-row>
        <table:table-row>
          <table:table-cell table:style-name="Tableau9.A1" office:value-type="string">
            <text:p text:style-name="P50">Muud valged kraed </text:p>
          </table:table-cell>
          <table:table-cell table:style-name="Tableau9.B3" office:value-type="float" office:value="91">
            <text:p text:style-name="P54">91</text:p>
          </table:table-cell>
          <table:table-cell table:style-name="Tableau9.B3" office:value-type="float" office:value="7">
            <text:p text:style-name="P54">7</text:p>
          </table:table-cell>
          <table:table-cell table:style-name="Tableau9.B3" office:value-type="float" office:value="2">
            <text:p text:style-name="P54">2</text:p>
          </table:table-cell>
        </table:table-row>
        <table:table-row>
          <table:table-cell table:style-name="Tableau9.A1" office:value-type="string">
            <text:p text:style-name="P50">Käsitöölised </text:p>
          </table:table-cell>
          <table:table-cell table:style-name="Tableau9.B3" office:value-type="float" office:value="90">
            <text:p text:style-name="P54">90</text:p>
          </table:table-cell>
          <table:table-cell table:style-name="Tableau9.B3" office:value-type="float" office:value="8">
            <text:p text:style-name="P54">8</text:p>
          </table:table-cell>
          <table:table-cell table:style-name="Tableau9.B3" office:value-type="float" office:value="2">
            <text:p text:style-name="P54">2</text:p>
          </table:table-cell>
        </table:table-row>
        <table:table-row>
          <table:table-cell table:style-name="Tableau9.A1" office:value-type="string">
            <text:p text:style-name="P50">Majaelanikud </text:p>
          </table:table-cell>
          <table:table-cell table:style-name="Tableau9.B3" office:value-type="float" office:value="88">
            <text:p text:style-name="P54">88</text:p>
          </table:table-cell>
          <table:table-cell table:style-name="Tableau9.B3" office:value-type="float" office:value="8">
            <text:p text:style-name="P54">8</text:p>
          </table:table-cell>
          <table:table-cell table:style-name="Tableau9.B3" office:value-type="float" office:value="4">
            <text:p text:style-name="P54">4</text:p>
          </table:table-cell>
        </table:table-row>
        <table:table-row>
          <table:table-cell table:style-name="Tableau9.A1" office:value-type="string">
            <text:p text:style-name="P50">Töötu </text:p>
          </table:table-cell>
          <table:table-cell table:style-name="Tableau9.B3" office:value-type="float" office:value="92">
            <text:p text:style-name="P54">92</text:p>
          </table:table-cell>
          <table:table-cell table:style-name="Tableau9.B3" office:value-type="float" office:value="6">
            <text:p text:style-name="P54">6</text:p>
          </table:table-cell>
          <table:table-cell table:style-name="Tableau9.B3" office:value-type="float" office:value="2">
            <text:p text:style-name="P54">2</text:p>
          </table:table-cell>
        </table:table-row>
        <table:table-row>
          <table:table-cell table:style-name="Tableau9.A1" office:value-type="string">
            <text:p text:style-name="P50">Pensionile jäänud</text:p>
          </table:table-cell>
          <table:table-cell table:style-name="Tableau9.B3" office:value-type="float" office:value="89">
            <text:p text:style-name="P54">89</text:p>
          </table:table-cell>
          <table:table-cell table:style-name="Tableau9.B3" office:value-type="float" office:value="8">
            <text:p text:style-name="P54">8</text:p>
          </table:table-cell>
          <table:table-cell table:style-name="Tableau9.B3" office:value-type="float" office:value="3">
            <text:p text:style-name="P54">3</text:p>
          </table:table-cell>
        </table:table-row>
        <table:table-row>
          <table:table-cell table:style-name="Tableau9.A1" office:value-type="string">
            <text:p text:style-name="P50">Üliõpilased </text:p>
          </table:table-cell>
          <table:table-cell table:style-name="Tableau9.B3" office:value-type="float" office:value="93">
            <text:p text:style-name="P54">93</text:p>
          </table:table-cell>
          <table:table-cell table:style-name="Tableau9.B3" office:value-type="float" office:value="6">
            <text:p text:style-name="P54">6</text:p>
          </table:table-cell>
          <table:table-cell table:style-name="Tableau9.B3" office:value-type="float" office:value="1">
            <text:p text:style-name="P54">1</text:p>
          </table:table-cell>
        </table:table-row>
        <table:table-row>
          <table:table-cell table:style-name="Tableau9.A4" table:number-columns-spanned="4" office:value-type="string">
            <text:p text:style-name="P75">Raskused arvete tasumisel </text:p>
          </table:table-cell>
          <table:covered-table-cell/>
          <table:covered-table-cell/>
          <table:covered-table-cell/>
        </table:table-row>
        <table:table-row>
          <table:table-cell table:style-name="Tableau9.A1" office:value-type="string">
            <text:p text:style-name="P50">Suurema osa ajast </text:p>
          </table:table-cell>
          <table:table-cell table:style-name="Tableau9.B3" office:value-type="float" office:value="83">
            <text:p text:style-name="P54">83</text:p>
          </table:table-cell>
          <table:table-cell table:style-name="Tableau9.B3" office:value-type="float" office:value="14">
            <text:p text:style-name="P54">14</text:p>
          </table:table-cell>
          <table:table-cell table:style-name="Tableau9.B3" office:value-type="float" office:value="3">
            <text:p text:style-name="P54">3</text:p>
          </table:table-cell>
        </table:table-row>
        <table:table-row>
          <table:table-cell table:style-name="Tableau9.A1" office:value-type="string">
            <text:p text:style-name="P50">Aeg-ajalt </text:p>
          </table:table-cell>
          <table:table-cell table:style-name="Tableau9.B3" office:value-type="float" office:value="87">
            <text:p text:style-name="P54">87</text:p>
          </table:table-cell>
          <table:table-cell table:style-name="Tableau9.B3" office:value-type="float" office:value="11">
            <text:p text:style-name="P54">11</text:p>
          </table:table-cell>
          <table:table-cell table:style-name="Tableau9.B3" office:value-type="float" office:value="2">
            <text:p text:style-name="P54">2</text:p>
          </table:table-cell>
        </table:table-row>
        <table:table-row>
          <table:table-cell table:style-name="Tableau9.A1" office:value-type="string">
            <text:p text:style-name="P50">Peaaegu mitte kunagi / mitte kunagi </text:p>
          </table:table-cell>
          <table:table-cell table:style-name="Tableau9.B3" office:value-type="float" office:value="92">
            <text:p text:style-name="P54">92</text:p>
          </table:table-cell>
          <table:table-cell table:style-name="Tableau9.B3" office:value-type="float" office:value="6">
            <text:p text:style-name="P54">6</text:p>
          </table:table-cell>
          <table:table-cell table:style-name="Tableau9.B3" office:value-type="float" office:value="2">
            <text:p text:style-name="P54">2</text:p>
          </table:table-cell>
        </table:table-row>
        <table:table-row>
          <table:table-cell table:style-name="Tableau9.A4" table:number-columns-spanned="4" office:value-type="string">
            <text:p text:style-name="P75">Subjektiivne linnastumine </text:p>
          </table:table-cell>
          <table:covered-table-cell/>
          <table:covered-table-cell/>
          <table:covered-table-cell/>
        </table:table-row>
        <table:table-row>
          <table:table-cell table:style-name="Tableau9.A1" office:value-type="string">
            <text:p text:style-name="P50">Maapiirkond või küla </text:p>
          </table:table-cell>
          <table:table-cell table:style-name="Tableau9.B3" office:value-type="float" office:value="89">
            <text:p text:style-name="P54">89</text:p>
          </table:table-cell>
          <table:table-cell table:style-name="Tableau9.B3" office:value-type="float" office:value="8">
            <text:p text:style-name="P54">8</text:p>
          </table:table-cell>
          <table:table-cell table:style-name="Tableau9.B3" office:value-type="float" office:value="3">
            <text:p text:style-name="P54">3</text:p>
          </table:table-cell>
        </table:table-row>
        <table:table-row>
          <table:table-cell table:style-name="Tableau9.A1" office:value-type="string">
            <text:p text:style-name="P50">Väike või keskmise suurusega linn </text:p>
          </table:table-cell>
          <table:table-cell table:style-name="Tableau9.B3" office:value-type="float" office:value="90">
            <text:p text:style-name="P54">90</text:p>
          </table:table-cell>
          <table:table-cell table:style-name="Tableau9.B3" office:value-type="float" office:value="8">
            <text:p text:style-name="P54">8</text:p>
          </table:table-cell>
          <table:table-cell table:style-name="Tableau9.B3" office:value-type="float" office:value="2">
            <text:p text:style-name="P54">2</text:p>
          </table:table-cell>
        </table:table-row>
        <table:table-row>
          <table:table-cell table:style-name="Tableau9.A1" office:value-type="string">
            <text:p text:style-name="P50">Suurlinn </text:p>
          </table:table-cell>
          <table:table-cell table:style-name="Tableau9.B3" office:value-type="float" office:value="92">
            <text:p text:style-name="P54">92</text:p>
          </table:table-cell>
          <table:table-cell table:style-name="Tableau9.B3" office:value-type="float" office:value="6">
            <text:p text:style-name="P54">6</text:p>
          </table:table-cell>
          <table:table-cell table:style-name="Tableau9.B3" office:value-type="float" office:value="2">
            <text:p text:style-name="P54">2</text:p>
          </table:table-cell>
        </table:table-row>
        <table:table-row>
          <table:table-cell table:style-name="Tableau9.A4" table:number-columns-spanned="4" office:value-type="string">
            <text:p text:style-name="P75">ELi kuvand </text:p>
          </table:table-cell>
          <table:covered-table-cell/>
          <table:covered-table-cell/>
          <table:covered-table-cell/>
        </table:table-row>
        <table:table-row>
          <table:table-cell table:style-name="Tableau9.A1" office:value-type="string">
            <text:p text:style-name="P50">Positiivne </text:p>
          </table:table-cell>
          <table:table-cell table:style-name="Tableau9.B3" office:value-type="float" office:value="97">
            <text:p text:style-name="P54">97</text:p>
          </table:table-cell>
          <table:table-cell table:style-name="Tableau9.B3" office:value-type="float" office:value="3">
            <text:p text:style-name="P54">3</text:p>
          </table:table-cell>
          <table:table-cell table:style-name="Tableau9.B3" office:value-type="float" office:value="0">
            <text:p text:style-name="P54">0</text:p>
          </table:table-cell>
        </table:table-row>
        <table:table-row>
          <table:table-cell table:style-name="Tableau9.A1" office:value-type="string">
            <text:p text:style-name="P50">Neutraalne </text:p>
          </table:table-cell>
          <table:table-cell table:style-name="Tableau9.B3" office:value-type="float" office:value="90">
            <text:p text:style-name="P54">90</text:p>
          </table:table-cell>
          <table:table-cell table:style-name="Tableau9.B3" office:value-type="float" office:value="8">
            <text:p text:style-name="P54">8</text:p>
          </table:table-cell>
          <table:table-cell table:style-name="Tableau9.B3" office:value-type="float" office:value="2">
            <text:p text:style-name="P54">2</text:p>
          </table:table-cell>
        </table:table-row>
        <table:table-row>
          <table:table-cell table:style-name="Tableau9.A1" office:value-type="string">
            <text:p text:style-name="P50">Negatiivne </text:p>
          </table:table-cell>
          <table:table-cell table:style-name="Tableau9.B3" office:value-type="float" office:value="73">
            <text:p text:style-name="P54">73</text:p>
          </table:table-cell>
          <table:table-cell table:style-name="Tableau9.B3" office:value-type="float" office:value="22">
            <text:p text:style-name="P54">22</text:p>
          </table:table-cell>
          <table:table-cell table:style-name="Tableau9.B3" office:value-type="float" office:value="5">
            <text:p text:style-name="P54">5</text:p>
          </table:table-cell>
        </table:table-row>
        <table:table-row>
          <table:table-cell table:style-name="Tableau9.A4" table:number-columns-spanned="4" office:value-type="string">
            <text:p text:style-name="P75">Rahulolu elukvaliteediga </text:p>
          </table:table-cell>
          <table:covered-table-cell/>
          <table:covered-table-cell/>
          <table:covered-table-cell/>
        </table:table-row>
        <table:table-row>
          <table:table-cell table:style-name="Tableau9.A1" office:value-type="string">
            <text:p text:style-name="P50">Rahul </text:p>
          </table:table-cell>
          <table:table-cell table:style-name="Tableau9.B3" office:value-type="float" office:value="92">
            <text:p text:style-name="P54">92</text:p>
          </table:table-cell>
          <table:table-cell table:style-name="Tableau9.B3" office:value-type="float" office:value="6">
            <text:p text:style-name="P54">6</text:p>
          </table:table-cell>
          <table:table-cell table:style-name="Tableau9.B3" office:value-type="float" office:value="2">
            <text:p text:style-name="P54">2</text:p>
          </table:table-cell>
        </table:table-row>
        <table:table-row>
          <table:table-cell table:style-name="Tableau9.A1" office:value-type="string">
            <text:p text:style-name="P50">Ei ole rahul </text:p>
          </table:table-cell>
          <table:table-cell table:style-name="Tableau9.B3" office:value-type="float" office:value="84">
            <text:p text:style-name="P54">84</text:p>
          </table:table-cell>
          <table:table-cell table:style-name="Tableau9.B3" office:value-type="float" office:value="13">
            <text:p text:style-name="P54">13</text:p>
          </table:table-cell>
          <table:table-cell table:style-name="Tableau9.B3" office:value-type="float" office:value="3">
            <text:p text:style-name="P54">3</text:p>
          </table:table-cell>
        </table:table-row>
      </table:table>
      <text:p text:style-name="P24"/>
      <text:p text:style-name="P26"/>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50">QA10.2 Mil määral nõustute või ei nõustu järgmiste väidetega? - Euroopa Liit vajab praeguste üleilmsete probleemide lahendamiseks rohkem vahendeid (% - EL)</text:p>
          </table:table-cell>
          <table:covered-table-cell/>
          <table:covered-table-cell/>
          <table:covered-table-cell/>
        </table:table-row>
        <table:table-row>
          <table:table-cell table:style-name="Tableau10.A1" office:value-type="string">
            <text:p text:style-name="P53"/>
          </table:table-cell>
          <table:table-cell table:style-name="Tableau10.A1" office:value-type="string">
            <text:p text:style-name="P54">Kokku „Nõustun“</text:p>
          </table:table-cell>
          <table:table-cell table:style-name="Tableau10.A1" office:value-type="string">
            <text:p text:style-name="P54">„Ei nõustu“ kokku</text:p>
          </table:table-cell>
          <table:table-cell table:style-name="Tableau10.A1" office:value-type="string">
            <text:p text:style-name="P54">Ei oska öelda</text:p>
          </table:table-cell>
        </table:table-row>
        <table:table-row>
          <table:table-cell table:style-name="Tableau10.A1" office:value-type="string">
            <text:p text:style-name="P50">EL 27 </text:p>
          </table:table-cell>
          <table:table-cell table:style-name="Tableau10.B3" office:value-type="float" office:value="73">
            <text:p text:style-name="P54">73</text:p>
          </table:table-cell>
          <table:table-cell table:style-name="Tableau10.B3" office:value-type="float" office:value="21">
            <text:p text:style-name="P54">21</text:p>
          </table:table-cell>
          <table:table-cell table:style-name="Tableau10.B3" office:value-type="float" office:value="6">
            <text:p text:style-name="P54">6</text:p>
          </table:table-cell>
        </table:table-row>
        <table:table-row>
          <table:table-cell table:style-name="Tableau10.A4" table:number-columns-spanned="4" office:value-type="string">
            <text:p text:style-name="P75">Sugu</text:p>
          </table:table-cell>
          <table:covered-table-cell/>
          <table:covered-table-cell/>
          <table:covered-table-cell/>
        </table:table-row>
        <table:table-row>
          <table:table-cell table:style-name="Tableau10.A1" office:value-type="string">
            <text:p text:style-name="P50">Mees </text:p>
          </table:table-cell>
          <table:table-cell table:style-name="Tableau10.B3" office:value-type="float" office:value="71">
            <text:p text:style-name="P54">71</text:p>
          </table:table-cell>
          <table:table-cell table:style-name="Tableau10.B3" office:value-type="float" office:value="24">
            <text:p text:style-name="P54">24</text:p>
          </table:table-cell>
          <table:table-cell table:style-name="Tableau10.B3" office:value-type="float" office:value="5">
            <text:p text:style-name="P54">5</text:p>
          </table:table-cell>
        </table:table-row>
        <table:table-row>
          <table:table-cell table:style-name="Tableau10.A1" office:value-type="string">
            <text:p text:style-name="P50">Naine </text:p>
          </table:table-cell>
          <table:table-cell table:style-name="Tableau10.B3" office:value-type="float" office:value="74">
            <text:p text:style-name="P54">74</text:p>
          </table:table-cell>
          <table:table-cell table:style-name="Tableau10.B3" office:value-type="float" office:value="19">
            <text:p text:style-name="P54">19</text:p>
          </table:table-cell>
          <table:table-cell table:style-name="Tableau10.B3" office:value-type="float" office:value="7">
            <text:p text:style-name="P54">7</text:p>
          </table:table-cell>
        </table:table-row>
        <table:table-row>
          <table:table-cell table:style-name="Tableau10.A4" table:number-columns-spanned="4" office:value-type="string">
            <text:p text:style-name="P75">Vanus</text:p>
          </table:table-cell>
          <table:covered-table-cell/>
          <table:covered-table-cell/>
          <table:covered-table-cell/>
        </table:table-row>
        <table:table-row>
          <table:table-cell table:style-name="Tableau10.A1" office:value-type="string">
            <text:p text:style-name="P50">15- 24 </text:p>
          </table:table-cell>
          <table:table-cell table:style-name="Tableau10.B3" office:value-type="float" office:value="79">
            <text:p text:style-name="P54">79</text:p>
          </table:table-cell>
          <table:table-cell table:style-name="Tableau10.B3" office:value-type="float" office:value="14">
            <text:p text:style-name="P54">14</text:p>
          </table:table-cell>
          <table:table-cell table:style-name="Tableau10.B3" office:value-type="float" office:value="7">
            <text:p text:style-name="P54">7</text:p>
          </table:table-cell>
        </table:table-row>
        <table:table-row>
          <table:table-cell table:style-name="Tableau10.A1" office:value-type="string">
            <text:p text:style-name="P50">25—39 </text:p>
          </table:table-cell>
          <table:table-cell table:style-name="Tableau10.B3" office:value-type="float" office:value="77">
            <text:p text:style-name="P54">77</text:p>
          </table:table-cell>
          <table:table-cell table:style-name="Tableau10.B3" office:value-type="float" office:value="18">
            <text:p text:style-name="P54">18</text:p>
          </table:table-cell>
          <table:table-cell table:style-name="Tableau10.B3" office:value-type="float" office:value="5">
            <text:p text:style-name="P54">5</text:p>
          </table:table-cell>
        </table:table-row>
        <table:table-row>
          <table:table-cell table:style-name="Tableau10.A1" office:value-type="string">
            <text:p text:style-name="P50">40-54 </text:p>
          </table:table-cell>
          <table:table-cell table:style-name="Tableau10.B3" office:value-type="float" office:value="74">
            <text:p text:style-name="P54">74</text:p>
          </table:table-cell>
          <table:table-cell table:style-name="Tableau10.B3" office:value-type="float" office:value="22">
            <text:p text:style-name="P54">22</text:p>
          </table:table-cell>
          <table:table-cell table:style-name="Tableau10.B3" office:value-type="float" office:value="4">
            <text:p text:style-name="P54">4</text:p>
          </table:table-cell>
        </table:table-row>
        <table:table-row>
          <table:table-cell table:style-name="Tableau10.A1" office:value-type="string">
            <text:p text:style-name="P50">&gt;=55</text:p>
          </table:table-cell>
          <table:table-cell table:style-name="Tableau10.B3" office:value-type="float" office:value="69">
            <text:p text:style-name="P54">69</text:p>
          </table:table-cell>
          <table:table-cell table:style-name="Tableau10.B3" office:value-type="float" office:value="24">
            <text:p text:style-name="P54">24</text:p>
          </table:table-cell>
          <table:table-cell table:style-name="Tableau10.B3" office:value-type="float" office:value="7">
            <text:p text:style-name="P54">7</text:p>
          </table:table-cell>
        </table:table-row>
        <table:table-row>
          <table:table-cell table:style-name="Tableau10.A4" table:number-columns-spanned="4" office:value-type="string">
            <text:p text:style-name="P75">Haridustase</text:p>
          </table:table-cell>
          <table:covered-table-cell/>
          <table:covered-table-cell/>
          <table:covered-table-cell/>
        </table:table-row>
        <table:table-row>
          <table:table-cell table:style-name="Tableau10.A1" office:value-type="string">
            <text:p text:style-name="P50">Madal haridustase (ISCED 0–2) </text:p>
          </table:table-cell>
          <table:table-cell table:style-name="Tableau10.B3" office:value-type="float" office:value="68">
            <text:p text:style-name="P54">68</text:p>
          </table:table-cell>
          <table:table-cell table:style-name="Tableau10.B3" office:value-type="float" office:value="24">
            <text:p text:style-name="P54">24</text:p>
          </table:table-cell>
          <table:table-cell table:style-name="Tableau10.B3" office:value-type="float" office:value="8">
            <text:p text:style-name="P54">8</text:p>
          </table:table-cell>
        </table:table-row>
        <table:table-row>
          <table:table-cell table:style-name="Tableau10.A1" office:value-type="string">
            <text:p text:style-name="P50">Keskmine haridustase (ISCED 3–4) </text:p>
          </table:table-cell>
          <table:table-cell table:style-name="Tableau10.B3" office:value-type="float" office:value="75">
            <text:p text:style-name="P54">75</text:p>
          </table:table-cell>
          <table:table-cell table:style-name="Tableau10.B3" office:value-type="float" office:value="21">
            <text:p text:style-name="P54">21</text:p>
          </table:table-cell>
          <table:table-cell table:style-name="Tableau10.B3" office:value-type="float" office:value="4">
            <text:p text:style-name="P54">4</text:p>
          </table:table-cell>
        </table:table-row>
        <table:table-row>
          <table:table-cell table:style-name="Tableau10.A1" office:value-type="string">
            <text:p text:style-name="P50">Kõrge haridustase (ISCED 5- 8) </text:p>
          </table:table-cell>
          <table:table-cell table:style-name="Tableau10.B3" office:value-type="float" office:value="75">
            <text:p text:style-name="P54">75</text:p>
          </table:table-cell>
          <table:table-cell table:style-name="Tableau10.B3" office:value-type="float" office:value="20">
            <text:p text:style-name="P54">20</text:p>
          </table:table-cell>
          <table:table-cell table:style-name="Tableau10.B3" office:value-type="float" office:value="5">
            <text:p text:style-name="P54">5</text:p>
          </table:table-cell>
        </table:table-row>
        <table:table-row>
          <table:table-cell table:style-name="Tableau10.A4" table:number-columns-spanned="4" office:value-type="string">
            <text:p text:style-name="P75">Sotsiaal-ametialane kategooria</text:p>
          </table:table-cell>
          <table:covered-table-cell/>
          <table:covered-table-cell/>
          <table:covered-table-cell/>
        </table:table-row>
        <table:table-row>
          <table:table-cell table:style-name="Tableau10.A1" office:value-type="string">
            <text:p text:style-name="P50">Füüsilisest isikust ettevõtjad </text:p>
          </table:table-cell>
          <table:table-cell table:style-name="Tableau10.B3" office:value-type="float" office:value="72">
            <text:p text:style-name="P54">72</text:p>
          </table:table-cell>
          <table:table-cell table:style-name="Tableau10.B3" office:value-type="float" office:value="24">
            <text:p text:style-name="P54">24</text:p>
          </table:table-cell>
          <table:table-cell table:style-name="Tableau10.B3" office:value-type="float" office:value="4">
            <text:p text:style-name="P54">4</text:p>
          </table:table-cell>
        </table:table-row>
        <table:table-row>
          <table:table-cell table:style-name="Tableau10.A1" office:value-type="string">
            <text:p text:style-name="P50">Juhid </text:p>
          </table:table-cell>
          <table:table-cell table:style-name="Tableau10.B3" office:value-type="float" office:value="76">
            <text:p text:style-name="P54">76</text:p>
          </table:table-cell>
          <table:table-cell table:style-name="Tableau10.B3" office:value-type="float" office:value="20">
            <text:p text:style-name="P54">20</text:p>
          </table:table-cell>
          <table:table-cell table:style-name="Tableau10.B3" office:value-type="float" office:value="4">
            <text:p text:style-name="P54">4</text:p>
          </table:table-cell>
        </table:table-row>
        <table:table-row>
          <table:table-cell table:style-name="Tableau10.A1" office:value-type="string">
            <text:p text:style-name="P50">Muud valged kraed </text:p>
          </table:table-cell>
          <table:table-cell table:style-name="Tableau10.B3" office:value-type="float" office:value="74">
            <text:p text:style-name="P54">74</text:p>
          </table:table-cell>
          <table:table-cell table:style-name="Tableau10.B3" office:value-type="float" office:value="22">
            <text:p text:style-name="P54">22</text:p>
          </table:table-cell>
          <table:table-cell table:style-name="Tableau10.B3" office:value-type="float" office:value="4">
            <text:p text:style-name="P54">4</text:p>
          </table:table-cell>
        </table:table-row>
        <table:table-row>
          <table:table-cell table:style-name="Tableau10.A1" office:value-type="string">
            <text:p text:style-name="P50">Käsitöölised </text:p>
          </table:table-cell>
          <table:table-cell table:style-name="Tableau10.B3" office:value-type="float" office:value="75">
            <text:p text:style-name="P54">75</text:p>
          </table:table-cell>
          <table:table-cell table:style-name="Tableau10.B3" office:value-type="float" office:value="21">
            <text:p text:style-name="P54">21</text:p>
          </table:table-cell>
          <table:table-cell table:style-name="Tableau10.B3" office:value-type="float" office:value="4">
            <text:p text:style-name="P54">4</text:p>
          </table:table-cell>
        </table:table-row>
        <table:table-row>
          <table:table-cell table:style-name="Tableau10.A1" office:value-type="string">
            <text:p text:style-name="P50">Majaelanikud </text:p>
          </table:table-cell>
          <table:table-cell table:style-name="Tableau10.B3" office:value-type="float" office:value="75">
            <text:p text:style-name="P54">75</text:p>
          </table:table-cell>
          <table:table-cell table:style-name="Tableau10.B3" office:value-type="float" office:value="16">
            <text:p text:style-name="P54">16</text:p>
          </table:table-cell>
          <table:table-cell table:style-name="Tableau10.B3" office:value-type="float" office:value="9">
            <text:p text:style-name="P54">9</text:p>
          </table:table-cell>
        </table:table-row>
        <table:table-row>
          <table:table-cell table:style-name="Tableau10.A1" office:value-type="string">
            <text:p text:style-name="P50">Töötu </text:p>
          </table:table-cell>
          <table:table-cell table:style-name="Tableau10.B3" office:value-type="float" office:value="73">
            <text:p text:style-name="P54">73</text:p>
          </table:table-cell>
          <table:table-cell table:style-name="Tableau10.B3" office:value-type="float" office:value="20">
            <text:p text:style-name="P54">20</text:p>
          </table:table-cell>
          <table:table-cell table:style-name="Tableau10.B3" office:value-type="float" office:value="7">
            <text:p text:style-name="P54">7</text:p>
          </table:table-cell>
        </table:table-row>
        <table:table-row>
          <table:table-cell table:style-name="Tableau10.A1" office:value-type="string">
            <text:p text:style-name="P50">Pensionile jäänud</text:p>
          </table:table-cell>
          <table:table-cell table:style-name="Tableau10.B3" office:value-type="float" office:value="67">
            <text:p text:style-name="P54">67</text:p>
          </table:table-cell>
          <table:table-cell table:style-name="Tableau10.B3" office:value-type="float" office:value="25">
            <text:p text:style-name="P54">25</text:p>
          </table:table-cell>
          <table:table-cell table:style-name="Tableau10.B3" office:value-type="float" office:value="8">
            <text:p text:style-name="P54">8</text:p>
          </table:table-cell>
        </table:table-row>
        <table:table-row>
          <table:table-cell table:style-name="Tableau10.A1" office:value-type="string">
            <text:p text:style-name="P50">Üliõpilased </text:p>
          </table:table-cell>
          <table:table-cell table:style-name="Tableau10.B3" office:value-type="float" office:value="78">
            <text:p text:style-name="P54">78</text:p>
          </table:table-cell>
          <table:table-cell table:style-name="Tableau10.B3" office:value-type="float" office:value="13">
            <text:p text:style-name="P54">13</text:p>
          </table:table-cell>
          <table:table-cell table:style-name="Tableau10.B3" office:value-type="float" office:value="9">
            <text:p text:style-name="P54">9</text:p>
          </table:table-cell>
        </table:table-row>
        <table:table-row>
          <table:table-cell table:style-name="Tableau10.A4" table:number-columns-spanned="4" office:value-type="string">
            <text:p text:style-name="P75">Raskused arvete tasumisel </text:p>
          </table:table-cell>
          <table:covered-table-cell/>
          <table:covered-table-cell/>
          <table:covered-table-cell/>
        </table:table-row>
        <table:table-row>
          <table:table-cell table:style-name="Tableau10.A1" office:value-type="string">
            <text:p text:style-name="P50">Suurema osa ajast </text:p>
          </table:table-cell>
          <table:table-cell table:style-name="Tableau10.B3" office:value-type="float" office:value="71">
            <text:p text:style-name="P54">71</text:p>
          </table:table-cell>
          <table:table-cell table:style-name="Tableau10.B3" office:value-type="float" office:value="22">
            <text:p text:style-name="P54">22</text:p>
          </table:table-cell>
          <table:table-cell table:style-name="Tableau10.B3" office:value-type="float" office:value="7">
            <text:p text:style-name="P54">7</text:p>
          </table:table-cell>
        </table:table-row>
        <table:table-row>
          <table:table-cell table:style-name="Tableau10.A1" office:value-type="string">
            <text:p text:style-name="P50">Aeg-ajalt </text:p>
          </table:table-cell>
          <table:table-cell table:style-name="Tableau10.B3" office:value-type="float" office:value="72">
            <text:p text:style-name="P54">72</text:p>
          </table:table-cell>
          <table:table-cell table:style-name="Tableau10.B3" office:value-type="float" office:value="22">
            <text:p text:style-name="P54">22</text:p>
          </table:table-cell>
          <table:table-cell table:style-name="Tableau10.B3" office:value-type="float" office:value="6">
            <text:p text:style-name="P54">6</text:p>
          </table:table-cell>
        </table:table-row>
        <table:table-row>
          <table:table-cell table:style-name="Tableau10.A1" office:value-type="string">
            <text:p text:style-name="P50">Peaaegu mitte kunagi / mitte kunagi </text:p>
          </table:table-cell>
          <table:table-cell table:style-name="Tableau10.B3" office:value-type="float" office:value="74">
            <text:p text:style-name="P54">74</text:p>
          </table:table-cell>
          <table:table-cell table:style-name="Tableau10.B3" office:value-type="float" office:value="20">
            <text:p text:style-name="P54">20</text:p>
          </table:table-cell>
          <table:table-cell table:style-name="Tableau10.B3" office:value-type="float" office:value="6">
            <text:p text:style-name="P54">6</text:p>
          </table:table-cell>
        </table:table-row>
        <table:table-row>
          <table:table-cell table:style-name="Tableau10.A4" table:number-columns-spanned="4" office:value-type="string">
            <text:p text:style-name="P75">Subjektiivne linnastumine </text:p>
          </table:table-cell>
          <table:covered-table-cell/>
          <table:covered-table-cell/>
          <table:covered-table-cell/>
        </table:table-row>
        <table:table-row>
          <table:table-cell table:style-name="Tableau10.A1" office:value-type="string">
            <text:p text:style-name="P50">Maapiirkond või küla </text:p>
          </table:table-cell>
          <table:table-cell table:style-name="Tableau10.B3" office:value-type="float" office:value="71">
            <text:p text:style-name="P54">71</text:p>
          </table:table-cell>
          <table:table-cell table:style-name="Tableau10.B3" office:value-type="float" office:value="22">
            <text:p text:style-name="P54">22</text:p>
          </table:table-cell>
          <table:table-cell table:style-name="Tableau10.B3" office:value-type="float" office:value="7">
            <text:p text:style-name="P54">7</text:p>
          </table:table-cell>
        </table:table-row>
        <table:table-row>
          <table:table-cell table:style-name="Tableau10.A1" office:value-type="string">
            <text:p text:style-name="P50">Väike või keskmise suurusega linn </text:p>
          </table:table-cell>
          <table:table-cell table:style-name="Tableau10.B3" office:value-type="float" office:value="72">
            <text:p text:style-name="P54">72</text:p>
          </table:table-cell>
          <table:table-cell table:style-name="Tableau10.B3" office:value-type="float" office:value="22">
            <text:p text:style-name="P54">22</text:p>
          </table:table-cell>
          <table:table-cell table:style-name="Tableau10.B3" office:value-type="float" office:value="6">
            <text:p text:style-name="P54">6</text:p>
          </table:table-cell>
        </table:table-row>
        <table:table-row>
          <table:table-cell table:style-name="Tableau10.A1" office:value-type="string">
            <text:p text:style-name="P50">Suurlinn </text:p>
          </table:table-cell>
          <table:table-cell table:style-name="Tableau10.B3" office:value-type="float" office:value="76">
            <text:p text:style-name="P54">76</text:p>
          </table:table-cell>
          <table:table-cell table:style-name="Tableau10.B3" office:value-type="float" office:value="19">
            <text:p text:style-name="P54">19</text:p>
          </table:table-cell>
          <table:table-cell table:style-name="Tableau10.B3" office:value-type="float" office:value="5">
            <text:p text:style-name="P54">5</text:p>
          </table:table-cell>
        </table:table-row>
        <table:table-row>
          <table:table-cell table:style-name="Tableau10.A4" table:number-columns-spanned="4" office:value-type="string">
            <text:p text:style-name="P75">ELi kuvand </text:p>
          </table:table-cell>
          <table:covered-table-cell/>
          <table:covered-table-cell/>
          <table:covered-table-cell/>
        </table:table-row>
        <table:table-row>
          <table:table-cell table:style-name="Tableau10.A1" office:value-type="string">
            <text:p text:style-name="P50">Positiivne </text:p>
          </table:table-cell>
          <table:table-cell table:style-name="Tableau10.B3" office:value-type="float" office:value="84">
            <text:p text:style-name="P54">84</text:p>
          </table:table-cell>
          <table:table-cell table:style-name="Tableau10.B3" office:value-type="float" office:value="12">
            <text:p text:style-name="P54">12</text:p>
          </table:table-cell>
          <table:table-cell table:style-name="Tableau10.B3" office:value-type="float" office:value="4">
            <text:p text:style-name="P54">4</text:p>
          </table:table-cell>
        </table:table-row>
        <table:table-row>
          <table:table-cell table:style-name="Tableau10.A1" office:value-type="string">
            <text:p text:style-name="P50">Neutraalne </text:p>
          </table:table-cell>
          <table:table-cell table:style-name="Tableau10.B3" office:value-type="float" office:value="69">
            <text:p text:style-name="P54">69</text:p>
          </table:table-cell>
          <table:table-cell table:style-name="Tableau10.B3" office:value-type="float" office:value="24">
            <text:p text:style-name="P54">24</text:p>
          </table:table-cell>
          <table:table-cell table:style-name="Tableau10.B3" office:value-type="float" office:value="7">
            <text:p text:style-name="P54">7</text:p>
          </table:table-cell>
        </table:table-row>
        <table:table-row>
          <table:table-cell table:style-name="Tableau10.A1" office:value-type="string">
            <text:p text:style-name="P50">Negatiivne </text:p>
          </table:table-cell>
          <table:table-cell table:style-name="Tableau10.B3" office:value-type="float" office:value="48">
            <text:p text:style-name="P54">48</text:p>
          </table:table-cell>
          <table:table-cell table:style-name="Tableau10.B3" office:value-type="float" office:value="45">
            <text:p text:style-name="P54">45</text:p>
          </table:table-cell>
          <table:table-cell table:style-name="Tableau10.B3" office:value-type="float" office:value="7">
            <text:p text:style-name="P54">7</text:p>
          </table:table-cell>
        </table:table-row>
        <table:table-row>
          <table:table-cell table:style-name="Tableau10.A4" table:number-columns-spanned="4" office:value-type="string">
            <text:p text:style-name="P75">Rahulolu elukvaliteediga </text:p>
          </table:table-cell>
          <table:covered-table-cell/>
          <table:covered-table-cell/>
          <table:covered-table-cell/>
        </table:table-row>
        <table:table-row>
          <table:table-cell table:style-name="Tableau10.A1" office:value-type="string">
            <text:p text:style-name="P50">Rahul </text:p>
          </table:table-cell>
          <table:table-cell table:style-name="Tableau10.B3" office:value-type="float" office:value="75">
            <text:p text:style-name="P54">75</text:p>
          </table:table-cell>
          <table:table-cell table:style-name="Tableau10.B3" office:value-type="float" office:value="20">
            <text:p text:style-name="P54">20</text:p>
          </table:table-cell>
          <table:table-cell table:style-name="Tableau10.B3" office:value-type="float" office:value="5">
            <text:p text:style-name="P54">5</text:p>
          </table:table-cell>
        </table:table-row>
        <table:table-row>
          <table:table-cell table:style-name="Tableau10.A1" office:value-type="string">
            <text:p text:style-name="P50">Ei ole rahul </text:p>
          </table:table-cell>
          <table:table-cell table:style-name="Tableau10.B3" office:value-type="float" office:value="65">
            <text:p text:style-name="P54">65</text:p>
          </table:table-cell>
          <table:table-cell table:style-name="Tableau10.B3" office:value-type="float" office:value="27">
            <text:p text:style-name="P54">27</text:p>
          </table:table-cell>
          <table:table-cell table:style-name="Tableau10.B3" office:value-type="float" office:value="8">
            <text:p text:style-name="P54">8</text:p>
          </table:table-cell>
        </table:table-row>
      </table:table>
      <text:p text:style-name="P24"/>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50">QA10.3 Mil määral nõustute või ei nõustu iga järgmise väitega? - Euroopa Liit peaks edendama rahvusvahelise õiguse järgimist kõigis riikides (% - EL)</text:p>
          </table:table-cell>
          <table:covered-table-cell/>
          <table:covered-table-cell/>
          <table:covered-table-cell/>
        </table:table-row>
        <table:table-row>
          <table:table-cell table:style-name="Tableau11.A1" office:value-type="string">
            <text:p text:style-name="P53"/>
          </table:table-cell>
          <table:table-cell table:style-name="Tableau11.A1" office:value-type="string">
            <text:p text:style-name="P54">Kokku „Nõustun“</text:p>
          </table:table-cell>
          <table:table-cell table:style-name="Tableau11.A1" office:value-type="string">
            <text:p text:style-name="P54">„Ei nõustu“ kokku</text:p>
          </table:table-cell>
          <table:table-cell table:style-name="Tableau11.A1" office:value-type="string">
            <text:p text:style-name="P54">Ei oska öelda</text:p>
          </table:table-cell>
        </table:table-row>
        <table:table-row>
          <table:table-cell table:style-name="Tableau11.A1" office:value-type="string">
            <text:p text:style-name="P50">EL 27 </text:p>
          </table:table-cell>
          <table:table-cell table:style-name="Tableau11.B3" office:value-type="float" office:value="90">
            <text:p text:style-name="P54">90</text:p>
          </table:table-cell>
          <table:table-cell table:style-name="Tableau11.B3" office:value-type="float" office:value="7">
            <text:p text:style-name="P54">7</text:p>
          </table:table-cell>
          <table:table-cell table:style-name="Tableau11.B3" office:value-type="float" office:value="3">
            <text:p text:style-name="P54">3</text:p>
          </table:table-cell>
        </table:table-row>
        <table:table-row>
          <table:table-cell table:style-name="Tableau11.A4" table:number-columns-spanned="4" office:value-type="string">
            <text:p text:style-name="P76">Sugu</text:p>
          </table:table-cell>
          <table:covered-table-cell/>
          <table:covered-table-cell/>
          <table:covered-table-cell/>
        </table:table-row>
        <table:table-row>
          <table:table-cell table:style-name="Tableau11.A1" office:value-type="string">
            <text:p text:style-name="P50">Mees </text:p>
          </table:table-cell>
          <table:table-cell table:style-name="Tableau11.B3" office:value-type="float" office:value="90">
            <text:p text:style-name="P54">90</text:p>
          </table:table-cell>
          <table:table-cell table:style-name="Tableau11.B3" office:value-type="float" office:value="8">
            <text:p text:style-name="P54">8</text:p>
          </table:table-cell>
          <table:table-cell table:style-name="Tableau11.B3" office:value-type="float" office:value="2">
            <text:p text:style-name="P54">2</text:p>
          </table:table-cell>
        </table:table-row>
        <table:table-row>
          <table:table-cell table:style-name="Tableau11.A1" office:value-type="string">
            <text:p text:style-name="P50">Naine </text:p>
          </table:table-cell>
          <table:table-cell table:style-name="Tableau11.B3" office:value-type="float" office:value="91">
            <text:p text:style-name="P54">91</text:p>
          </table:table-cell>
          <table:table-cell table:style-name="Tableau11.B3" office:value-type="float" office:value="6">
            <text:p text:style-name="P54">6</text:p>
          </table:table-cell>
          <table:table-cell table:style-name="Tableau11.B3" office:value-type="float" office:value="3">
            <text:p text:style-name="P54">3</text:p>
          </table:table-cell>
        </table:table-row>
        <table:table-row>
          <table:table-cell table:style-name="Tableau11.A4" table:number-columns-spanned="4" office:value-type="string">
            <text:p text:style-name="P76">Vanus</text:p>
          </table:table-cell>
          <table:covered-table-cell/>
          <table:covered-table-cell/>
          <table:covered-table-cell/>
        </table:table-row>
        <table:table-row>
          <table:table-cell table:style-name="Tableau11.A1" office:value-type="string">
            <text:p text:style-name="P50">15- 24 </text:p>
          </table:table-cell>
          <table:table-cell table:style-name="Tableau11.B3" office:value-type="float" office:value="92">
            <text:p text:style-name="P54">92</text:p>
          </table:table-cell>
          <table:table-cell table:style-name="Tableau11.B3" office:value-type="float" office:value="6">
            <text:p text:style-name="P54">6</text:p>
          </table:table-cell>
          <table:table-cell table:style-name="Tableau11.B3" office:value-type="float" office:value="2">
            <text:p text:style-name="P54">2</text:p>
          </table:table-cell>
        </table:table-row>
        <table:table-row>
          <table:table-cell table:style-name="Tableau11.A1" office:value-type="string">
            <text:p text:style-name="P50">25—39 </text:p>
          </table:table-cell>
          <table:table-cell table:style-name="Tableau11.B3" office:value-type="float" office:value="92">
            <text:p text:style-name="P54">92</text:p>
          </table:table-cell>
          <table:table-cell table:style-name="Tableau11.B3" office:value-type="float" office:value="6">
            <text:p text:style-name="P54">6</text:p>
          </table:table-cell>
          <table:table-cell table:style-name="Tableau11.B3" office:value-type="float" office:value="2">
            <text:p text:style-name="P54">2</text:p>
          </table:table-cell>
        </table:table-row>
        <table:table-row>
          <table:table-cell table:style-name="Tableau11.A1" office:value-type="string">
            <text:p text:style-name="P50">40-54 </text:p>
          </table:table-cell>
          <table:table-cell table:style-name="Tableau11.B3" office:value-type="float" office:value="90">
            <text:p text:style-name="P54">90</text:p>
          </table:table-cell>
          <table:table-cell table:style-name="Tableau11.B3" office:value-type="float" office:value="8">
            <text:p text:style-name="P54">8</text:p>
          </table:table-cell>
          <table:table-cell table:style-name="Tableau11.B3" office:value-type="float" office:value="2">
            <text:p text:style-name="P54">2</text:p>
          </table:table-cell>
        </table:table-row>
        <table:table-row>
          <table:table-cell table:style-name="Tableau11.A1" office:value-type="string">
            <text:p text:style-name="P50">&gt;=55</text:p>
          </table:table-cell>
          <table:table-cell table:style-name="Tableau11.B3" office:value-type="float" office:value="89">
            <text:p text:style-name="P54">89</text:p>
          </table:table-cell>
          <table:table-cell table:style-name="Tableau11.B3" office:value-type="float" office:value="7">
            <text:p text:style-name="P54">7</text:p>
          </table:table-cell>
          <table:table-cell table:style-name="Tableau11.B3" office:value-type="float" office:value="4">
            <text:p text:style-name="P54">4</text:p>
          </table:table-cell>
        </table:table-row>
        <table:table-row>
          <table:table-cell table:style-name="Tableau11.A4" table:number-columns-spanned="4" office:value-type="string">
            <text:p text:style-name="P76">Haridustase</text:p>
          </table:table-cell>
          <table:covered-table-cell/>
          <table:covered-table-cell/>
          <table:covered-table-cell/>
        </table:table-row>
        <table:table-row>
          <table:table-cell table:style-name="Tableau11.A1" office:value-type="string">
            <text:p text:style-name="P50">Madal haridustase (ISCED 0–2) </text:p>
          </table:table-cell>
          <table:table-cell table:style-name="Tableau11.B3" office:value-type="float" office:value="86">
            <text:p text:style-name="P54">86</text:p>
          </table:table-cell>
          <table:table-cell table:style-name="Tableau11.B3" office:value-type="float" office:value="8">
            <text:p text:style-name="P54">8</text:p>
          </table:table-cell>
          <table:table-cell table:style-name="Tableau11.B3" office:value-type="float" office:value="6">
            <text:p text:style-name="P54">6</text:p>
          </table:table-cell>
        </table:table-row>
        <table:table-row>
          <table:table-cell table:style-name="Tableau11.A1" office:value-type="string">
            <text:p text:style-name="P50">Keskmine haridustase (ISCED 3–4) </text:p>
          </table:table-cell>
          <table:table-cell table:style-name="Tableau11.B3" office:value-type="float" office:value="90">
            <text:p text:style-name="P54">90</text:p>
          </table:table-cell>
          <table:table-cell table:style-name="Tableau11.B3" office:value-type="float" office:value="8">
            <text:p text:style-name="P54">8</text:p>
          </table:table-cell>
          <table:table-cell table:style-name="Tableau11.B3" office:value-type="float" office:value="2">
            <text:p text:style-name="P54">2</text:p>
          </table:table-cell>
        </table:table-row>
        <table:table-row>
          <table:table-cell table:style-name="Tableau11.A1" office:value-type="string">
            <text:p text:style-name="P50">Kõrge haridustase (ISCED 5- 8) </text:p>
          </table:table-cell>
          <table:table-cell table:style-name="Tableau11.B3" office:value-type="float" office:value="93">
            <text:p text:style-name="P54">93</text:p>
          </table:table-cell>
          <table:table-cell table:style-name="Tableau11.B3" office:value-type="float" office:value="5">
            <text:p text:style-name="P54">5</text:p>
          </table:table-cell>
          <table:table-cell table:style-name="Tableau11.B3" office:value-type="float" office:value="2">
            <text:p text:style-name="P54">2</text:p>
          </table:table-cell>
        </table:table-row>
        <table:table-row>
          <table:table-cell table:style-name="Tableau11.A4" table:number-columns-spanned="4" office:value-type="string">
            <text:p text:style-name="P76">Sotsiaal-ametialane kategooria</text:p>
          </table:table-cell>
          <table:covered-table-cell/>
          <table:covered-table-cell/>
          <table:covered-table-cell/>
        </table:table-row>
        <table:table-row>
          <table:table-cell table:style-name="Tableau11.A1" office:value-type="string">
            <text:p text:style-name="P50">Füüsilisest isikust ettevõtjad </text:p>
          </table:table-cell>
          <table:table-cell table:style-name="Tableau11.B3" office:value-type="float" office:value="90">
            <text:p text:style-name="P54">90</text:p>
          </table:table-cell>
          <table:table-cell table:style-name="Tableau11.B3" office:value-type="float" office:value="8">
            <text:p text:style-name="P54">8</text:p>
          </table:table-cell>
          <table:table-cell table:style-name="Tableau11.B3" office:value-type="float" office:value="2">
            <text:p text:style-name="P54">2</text:p>
          </table:table-cell>
        </table:table-row>
        <table:table-row>
          <table:table-cell table:style-name="Tableau11.A1" office:value-type="string">
            <text:p text:style-name="P50">Juhid </text:p>
          </table:table-cell>
          <table:table-cell table:style-name="Tableau11.B3" office:value-type="float" office:value="92">
            <text:p text:style-name="P54">92</text:p>
          </table:table-cell>
          <table:table-cell table:style-name="Tableau11.B3" office:value-type="float" office:value="6">
            <text:p text:style-name="P54">6</text:p>
          </table:table-cell>
          <table:table-cell table:style-name="Tableau11.B3" office:value-type="float" office:value="2">
            <text:p text:style-name="P54">2</text:p>
          </table:table-cell>
        </table:table-row>
        <table:table-row>
          <table:table-cell table:style-name="Tableau11.A1" office:value-type="string">
            <text:p text:style-name="P50">Muud valged kraed </text:p>
          </table:table-cell>
          <table:table-cell table:style-name="Tableau11.B3" office:value-type="float" office:value="91">
            <text:p text:style-name="P54">91</text:p>
          </table:table-cell>
          <table:table-cell table:style-name="Tableau11.B3" office:value-type="float" office:value="7">
            <text:p text:style-name="P54">7</text:p>
          </table:table-cell>
          <table:table-cell table:style-name="Tableau11.B3" office:value-type="float" office:value="2">
            <text:p text:style-name="P54">2</text:p>
          </table:table-cell>
        </table:table-row>
        <table:table-row>
          <table:table-cell table:style-name="Tableau11.A1" office:value-type="string">
            <text:p text:style-name="P50">Käsitöölised </text:p>
          </table:table-cell>
          <table:table-cell table:style-name="Tableau11.B3" office:value-type="float" office:value="89">
            <text:p text:style-name="P54">89</text:p>
          </table:table-cell>
          <table:table-cell table:style-name="Tableau11.B3" office:value-type="float" office:value="8">
            <text:p text:style-name="P54">8</text:p>
          </table:table-cell>
          <table:table-cell table:style-name="Tableau11.B3" office:value-type="float" office:value="3">
            <text:p text:style-name="P54">3</text:p>
          </table:table-cell>
        </table:table-row>
        <table:table-row>
          <table:table-cell table:style-name="Tableau11.A1" office:value-type="string">
            <text:p text:style-name="P50">Majaelanikud </text:p>
          </table:table-cell>
          <table:table-cell table:style-name="Tableau11.B3" office:value-type="float" office:value="86">
            <text:p text:style-name="P54">86</text:p>
          </table:table-cell>
          <table:table-cell table:style-name="Tableau11.B3" office:value-type="float" office:value="9">
            <text:p text:style-name="P54">9</text:p>
          </table:table-cell>
          <table:table-cell table:style-name="Tableau11.B3" office:value-type="float" office:value="5">
            <text:p text:style-name="P54">5</text:p>
          </table:table-cell>
        </table:table-row>
        <table:table-row>
          <table:table-cell table:style-name="Tableau11.A1" office:value-type="string">
            <text:p text:style-name="P50">Töötu </text:p>
          </table:table-cell>
          <table:table-cell table:style-name="Tableau11.B3" office:value-type="float" office:value="92">
            <text:p text:style-name="P54">92</text:p>
          </table:table-cell>
          <table:table-cell table:style-name="Tableau11.B3" office:value-type="float" office:value="5">
            <text:p text:style-name="P54">5</text:p>
          </table:table-cell>
          <table:table-cell table:style-name="Tableau11.B3" office:value-type="float" office:value="3">
            <text:p text:style-name="P54">3</text:p>
          </table:table-cell>
        </table:table-row>
        <table:table-row>
          <table:table-cell table:style-name="Tableau11.A1" office:value-type="string">
            <text:p text:style-name="P50">Pensionile jäänud</text:p>
          </table:table-cell>
          <table:table-cell table:style-name="Tableau11.B3" office:value-type="float" office:value="89">
            <text:p text:style-name="P54">89</text:p>
          </table:table-cell>
          <table:table-cell table:style-name="Tableau11.B3" office:value-type="float" office:value="7">
            <text:p text:style-name="P54">7</text:p>
          </table:table-cell>
          <table:table-cell table:style-name="Tableau11.B3" office:value-type="float" office:value="4">
            <text:p text:style-name="P54">4</text:p>
          </table:table-cell>
        </table:table-row>
        <table:table-row>
          <table:table-cell table:style-name="Tableau11.A1" office:value-type="string">
            <text:p text:style-name="P50">Üliõpilased </text:p>
          </table:table-cell>
          <table:table-cell table:style-name="Tableau11.B3" office:value-type="float" office:value="93">
            <text:p text:style-name="P54">93</text:p>
          </table:table-cell>
          <table:table-cell table:style-name="Tableau11.B3" office:value-type="float" office:value="5">
            <text:p text:style-name="P54">5</text:p>
          </table:table-cell>
          <table:table-cell table:style-name="Tableau11.B3" office:value-type="float" office:value="2">
            <text:p text:style-name="P54">2</text:p>
          </table:table-cell>
        </table:table-row>
        <table:table-row>
          <table:table-cell table:style-name="Tableau11.A4" table:number-columns-spanned="4" office:value-type="string">
            <text:p text:style-name="P76">Raskused arvete tasumisel </text:p>
          </table:table-cell>
          <table:covered-table-cell/>
          <table:covered-table-cell/>
          <table:covered-table-cell/>
        </table:table-row>
        <table:table-row>
          <table:table-cell table:style-name="Tableau11.A1" office:value-type="string">
            <text:p text:style-name="P50">Suurema osa ajast </text:p>
          </table:table-cell>
          <table:table-cell table:style-name="Tableau11.B3" office:value-type="float" office:value="87">
            <text:p text:style-name="P54">87</text:p>
          </table:table-cell>
          <table:table-cell table:style-name="Tableau11.B3" office:value-type="float" office:value="9">
            <text:p text:style-name="P54">9</text:p>
          </table:table-cell>
          <table:table-cell table:style-name="Tableau11.B3" office:value-type="float" office:value="4">
            <text:p text:style-name="P54">4</text:p>
          </table:table-cell>
        </table:table-row>
        <table:table-row>
          <table:table-cell table:style-name="Tableau11.A1" office:value-type="string">
            <text:p text:style-name="P50">Aeg-ajalt </text:p>
          </table:table-cell>
          <table:table-cell table:style-name="Tableau11.B3" office:value-type="float" office:value="87">
            <text:p text:style-name="P54">87</text:p>
          </table:table-cell>
          <table:table-cell table:style-name="Tableau11.B3" office:value-type="float" office:value="10">
            <text:p text:style-name="P54">10</text:p>
          </table:table-cell>
          <table:table-cell table:style-name="Tableau11.B3" office:value-type="float" office:value="3">
            <text:p text:style-name="P54">3</text:p>
          </table:table-cell>
        </table:table-row>
        <table:table-row>
          <table:table-cell table:style-name="Tableau11.A1" office:value-type="string">
            <text:p text:style-name="P50">Peaaegu mitte kunagi / mitte kunagi </text:p>
          </table:table-cell>
          <table:table-cell table:style-name="Tableau11.B3" office:value-type="float" office:value="91">
            <text:p text:style-name="P54">91</text:p>
          </table:table-cell>
          <table:table-cell table:style-name="Tableau11.B3" office:value-type="float" office:value="6">
            <text:p text:style-name="P54">6</text:p>
          </table:table-cell>
          <table:table-cell table:style-name="Tableau11.B3" office:value-type="float" office:value="3">
            <text:p text:style-name="P54">3</text:p>
          </table:table-cell>
        </table:table-row>
        <table:table-row>
          <table:table-cell table:style-name="Tableau11.A4" table:number-columns-spanned="4" office:value-type="string">
            <text:p text:style-name="P76">Subjektiivne linnastumine </text:p>
          </table:table-cell>
          <table:covered-table-cell/>
          <table:covered-table-cell/>
          <table:covered-table-cell/>
        </table:table-row>
        <table:table-row>
          <table:table-cell table:style-name="Tableau11.A1" office:value-type="string">
            <text:p text:style-name="P50">Maapiirkond või küla </text:p>
          </table:table-cell>
          <table:table-cell table:style-name="Tableau11.B3" office:value-type="float" office:value="88">
            <text:p text:style-name="P54">88</text:p>
          </table:table-cell>
          <table:table-cell table:style-name="Tableau11.B3" office:value-type="float" office:value="8">
            <text:p text:style-name="P54">8</text:p>
          </table:table-cell>
          <table:table-cell table:style-name="Tableau11.B3" office:value-type="float" office:value="4">
            <text:p text:style-name="P54">4</text:p>
          </table:table-cell>
        </table:table-row>
        <table:table-row>
          <table:table-cell table:style-name="Tableau11.A1" office:value-type="string">
            <text:p text:style-name="P50">Väike või keskmise suurusega linn</text:p>
          </table:table-cell>
          <table:table-cell table:style-name="Tableau11.B3" office:value-type="float" office:value="90">
            <text:p text:style-name="P54">90</text:p>
          </table:table-cell>
          <table:table-cell table:style-name="Tableau11.B3" office:value-type="float" office:value="7">
            <text:p text:style-name="P54">7</text:p>
          </table:table-cell>
          <table:table-cell table:style-name="Tableau11.B3" office:value-type="float" office:value="3">
            <text:p text:style-name="P54">3</text:p>
          </table:table-cell>
        </table:table-row>
        <table:table-row>
          <table:table-cell table:style-name="Tableau11.A1" office:value-type="string">
            <text:p text:style-name="P50">Suurlinn </text:p>
          </table:table-cell>
          <table:table-cell table:style-name="Tableau11.B3" office:value-type="float" office:value="93">
            <text:p text:style-name="P54">93</text:p>
          </table:table-cell>
          <table:table-cell table:style-name="Tableau11.B3" office:value-type="float" office:value="5">
            <text:p text:style-name="P54">5</text:p>
          </table:table-cell>
          <table:table-cell table:style-name="Tableau11.B3" office:value-type="float" office:value="2">
            <text:p text:style-name="P54">2</text:p>
          </table:table-cell>
        </table:table-row>
        <table:table-row>
          <table:table-cell table:style-name="Tableau11.A4" table:number-columns-spanned="4" office:value-type="string">
            <text:p text:style-name="P76">ELi kuvand </text:p>
          </table:table-cell>
          <table:covered-table-cell/>
          <table:covered-table-cell/>
          <table:covered-table-cell/>
        </table:table-row>
        <table:table-row>
          <table:table-cell table:style-name="Tableau11.A1" office:value-type="string">
            <text:p text:style-name="P50">Positiivne </text:p>
          </table:table-cell>
          <table:table-cell table:style-name="Tableau11.B3" office:value-type="float" office:value="96">
            <text:p text:style-name="P54">96</text:p>
          </table:table-cell>
          <table:table-cell table:style-name="Tableau11.B3" office:value-type="float" office:value="3">
            <text:p text:style-name="P54">3</text:p>
          </table:table-cell>
          <table:table-cell table:style-name="Tableau11.B3" office:value-type="float" office:value="1">
            <text:p text:style-name="P54">1</text:p>
          </table:table-cell>
        </table:table-row>
        <table:table-row>
          <table:table-cell table:style-name="Tableau11.A1" office:value-type="string">
            <text:p text:style-name="P50">Neutraalne </text:p>
          </table:table-cell>
          <table:table-cell table:style-name="Tableau11.B3" office:value-type="float" office:value="89">
            <text:p text:style-name="P54">89</text:p>
          </table:table-cell>
          <table:table-cell table:style-name="Tableau11.B3" office:value-type="float" office:value="7">
            <text:p text:style-name="P54">7</text:p>
          </table:table-cell>
          <table:table-cell table:style-name="Tableau11.B3" office:value-type="float" office:value="4">
            <text:p text:style-name="P54">4</text:p>
          </table:table-cell>
        </table:table-row>
        <table:table-row>
          <table:table-cell table:style-name="Tableau11.A1" office:value-type="string">
            <text:p text:style-name="P50">Negatiivne </text:p>
          </table:table-cell>
          <table:table-cell table:style-name="Tableau11.B3" office:value-type="float" office:value="77">
            <text:p text:style-name="P54">77</text:p>
          </table:table-cell>
          <table:table-cell table:style-name="Tableau11.B3" office:value-type="float" office:value="17">
            <text:p text:style-name="P54">17</text:p>
          </table:table-cell>
          <table:table-cell table:style-name="Tableau11.B3" office:value-type="float" office:value="6">
            <text:p text:style-name="P54">6</text:p>
          </table:table-cell>
        </table:table-row>
        <table:table-row>
          <table:table-cell table:style-name="Tableau11.A4" table:number-columns-spanned="4" office:value-type="string">
            <text:p text:style-name="P76">Rahulolu elukvaliteediga </text:p>
          </table:table-cell>
          <table:covered-table-cell/>
          <table:covered-table-cell/>
          <table:covered-table-cell/>
        </table:table-row>
        <table:table-row>
          <table:table-cell table:style-name="Tableau11.A1" office:value-type="string">
            <text:p text:style-name="P50">Rahul </text:p>
          </table:table-cell>
          <table:table-cell table:style-name="Tableau11.B3" office:value-type="float" office:value="91">
            <text:p text:style-name="P54">91</text:p>
          </table:table-cell>
          <table:table-cell table:style-name="Tableau11.B3" office:value-type="float" office:value="6">
            <text:p text:style-name="P54">6</text:p>
          </table:table-cell>
          <table:table-cell table:style-name="Tableau11.B3" office:value-type="float" office:value="3">
            <text:p text:style-name="P54">3</text:p>
          </table:table-cell>
        </table:table-row>
        <table:table-row>
          <table:table-cell table:style-name="Tableau11.A1" office:value-type="string">
            <text:p text:style-name="P50">Ei ole rahul </text:p>
          </table:table-cell>
          <table:table-cell table:style-name="Tableau11.B3" office:value-type="float" office:value="84">
            <text:p text:style-name="P54">84</text:p>
          </table:table-cell>
          <table:table-cell table:style-name="Tableau11.B3" office:value-type="float" office:value="12">
            <text:p text:style-name="P54">12</text:p>
          </table:table-cell>
          <table:table-cell table:style-name="Tableau11.B3" office:value-type="float" office:value="4">
            <text:p text:style-name="P54">4</text:p>
          </table:table-cell>
        </table:table-row>
      </table:table>
      <text:p text:style-name="P24"/>
      <text:h text:style-name="P16" text:outline-level="2"><text:bookmark-start text:name="__RefHeading___Toc316608_3078747257"/>Valdkonnad, millele EL peaks keskenduma, et tugevdada oma positsiooni maailmas <text:bookmark-end text:name="__RefHeading___Toc316608_3078747257"/></text:h>
      <text:p text:style-name="P24">Tulevikku vaadates paluti vastajatel teha kindlaks valdkonnad, kus Euroopa Liit peaks seadma prioriteediks oma jõupingutused, et tugevdada oma positsiooni ülemaailmsel areenil. Olukorras, mida kujundavad jätkuvad geopoliitilised pinged, majanduslik ebakindlus, tehnoloogilised muutused ja pikaajalised ühiskondlikud probleemid, annab see küsimus väärtuslikku teavet kodanike ootuste kohta seoses Euroopa Liidu tulevase strateegilise suunaga.</text:p>
      <text:p text:style-name="P24">Kui eurooplastel paluti kindlaks määrata peamised prioriteedid, osutasid nad kõige sagedamini kaitse- ja julgeolekuküsimustele (39%), muutes selle ELi tasandil juhtivaks küsimuseks. Võrreldes 2025. aasta novembriga on see osakaal stabiilne (–1 protsendipunkti), mis näitab, et seisukohad selles küsimuses on aja jooksul püsinud stabiilsed. Need tulemused kinnitavad, et kaitse ja julgeolek on jätkuvalt kindlalt ELi ülemaailmse positsiooni tugevdamise peamine sihtvaldkond.</text:p>
      <text:p text:style-name="P24">Teine kõige sagedamini nimetatud prioriteet on energiasõltumatus, ressursid ja taristu (35 %), mis on 2025. aasta novembriga võrreldes märkimisväärselt suurenenud (+6 protsendipunkti). See tugev tõus toob esile kasvava mure energiajulgeoleku ja strateegilise autonoomia pärast praeguses kontekstis. Seejärel nimetas 32 % vastanutest konkurentsivõimet, majandust ja tööstust, mis on püsinud eelmise uuringuga võrreldes stabiilsena ja osutab jätkuvale rõhuasetusele ELi majandusliku baasi tugevdamisele.</text:p>
      <text:p text:style-name="P24">Teise rühma prioriteete nimetas umbes veerand vastanutest. Toiduga kindlustatuses ja põllumajanduses (23 %) on suhteline stabiilsus (+2 protsendipunkti), mis kajastab pidevat tähelepanu. ELi väärtused, sealhulgas demokraatia ja inimõiguste kaitse (21 %), jäävad samaks, mis kinnitab nende jätkuvat tähtsust. Haridus ja teadus (21 %) on siiski vähenenud (–4 protsendipunkti), mis viitab prioriteetide suhtelisele nihkele pikemaajalistest struktuursetest investeeringutest eemale.</text:p>
      <text:p text:style-name="P24">Madalamal tasemel mainib umbes iga kuues vastaja välissuhteid ja diplomaatiat (17%) ning demograafiat, rännet ja rahvastiku vananemist (17%), mis mõlemad ei ole eelmise lainega võrreldes muutunud. Kliimameetmed ja heitkoguste vähendamine (15 %) on vähenenud 4 protsendipunkti võrra, mis näitab, et võrreldes muude probleemidega on see vähenenud, samas kui rahvusvaheline kaubandus (14 %) on suhteliselt stabiilne (–2 protsendipunkti).</text:p>
      <text:p text:style-name="P24">Harvemini mainitakse ka muid valdkondi, sealhulgas tehnoloogiat ja innovatsiooni, sealhulgas tehisintellekt (12 %, muutmata), ELi laienemine ja naabrussuhted (8 %, +1 protsendipunkti), samuti euro (7 %, –1 protsendipunkti) ja kultuur (7 %, –2 protsendipunkti).</text:p>
      <text:p text:style-name="P24">Üldiselt näitavad need järeldused, et kuigi kaitse ja julgeolek on jätkuvalt ülekaalus, on energiasõltumatus saavutanud märkimisväärse tähtsuse, samal ajal kui majanduslik konkurentsivõime jääb stabiilseks prioriteediks. Samal ajal näitavad mõned pikemaajalised või struktuursed probleemid, nagu haridus ja kliimameetmed, suhtelist langust, mis viitab sellele, et keerulises ülemaailmses keskkonnas nihkuvad avaliku sektori prioriteedid vahetumate ja strateegilisemate probleemide poole.</text:p>
      <text:p text:style-name="P24"/>
      <text:p text:style-name="P26"/>
      <text:p text:style-name="P24"><draw:g text:anchor-type="paragraph" draw:z-index="29" draw:name="Forme32" draw:style-name="gr9"><draw:frame draw:style-name="gr331" draw:text-style-name="P106" svg:width="7.919cm" svg:height="12.401cm" svg:x="8.885cm" svg:y="1.67cm"><draw:image xlink:href="Pictures/10000000000001D4000002DD944C1FCC702557E0.png" xlink:type="simple" xlink:show="embed" xlink:actuate="onLoad" draw:mime-type="image/png"><text:p/></draw:image></draw:frame><draw:frame draw:style-name="gr332" draw:text-style-name="P121" svg:width="7.402cm" svg:height="0.578cm" svg:x="1.199cm" svg:y="1.7cm"><draw:text-box><text:p text:style-name="P110"><text:span text:style-name="T42">Kaitse ja julgeolek</text:span></text:p></draw:text-box></draw:frame><draw:frame draw:style-name="gr333" draw:text-style-name="P121" svg:width="8.771cm" svg:height="0.578cm" svg:x="0cm" svg:y="2.771cm"><draw:text-box><text:p text:style-name="P110"><text:span text:style-name="T42">Energiasõltumatus, ressursid ja taristud</text:span></text:p></draw:text-box></draw:frame><draw:frame draw:style-name="gr334" draw:text-style-name="P121" svg:width="8.501cm" svg:height="0.578cm" svg:x="0.3cm" svg:y="3.572cm"><draw:text-box><text:p text:style-name="P110"><text:span text:style-name="T42">Konkurentsivõime, majandus ja tööstus</text:span></text:p></draw:text-box></draw:frame><draw:frame draw:style-name="gr335" draw:text-style-name="P121" svg:width="7.1cm" svg:height="0.578cm" svg:x="1.6cm" svg:y="4.501cm"><draw:text-box><text:p text:style-name="P110"><text:span text:style-name="T42">Toiduga kindlustatus ja põllumajandus</text:span></text:p></draw:text-box></draw:frame><draw:frame draw:style-name="gr336" draw:text-style-name="P121" svg:width="7.501cm" svg:height="0.902cm" svg:x="1.101cm" svg:y="5.401cm"><draw:text-box><text:p text:style-name="P110"><text:span text:style-name="T42">ELi väärtused, sealhulgas demokraatia ja inimõiguste kaitse</text:span></text:p></draw:text-box></draw:frame><draw:frame draw:style-name="gr337" draw:text-style-name="P121" svg:width="7.496cm" svg:height="0.578cm" svg:x="1.199cm" svg:y="6.401cm"><draw:text-box><text:p text:style-name="P110"><text:span text:style-name="T42">Haridus ja teadustegevus</text:span></text:p></draw:text-box></draw:frame><draw:frame draw:style-name="gr338" draw:text-style-name="P121" svg:width="8.019cm" svg:height="0.578cm" svg:x="0.7cm" svg:y="7.202cm"><draw:text-box><text:p text:style-name="P110"><text:span text:style-name="T42">Välissuhted ja diplomaatia</text:span></text:p></draw:text-box></draw:frame><draw:frame draw:style-name="gr339" draw:text-style-name="P121" svg:width="8.201cm" svg:height="0.578cm" svg:x="0.499cm" svg:y="8.202cm"><draw:text-box><text:p text:style-name="P110"><text:span text:style-name="T42">Demograafia, ränne ja rahvastiku vananemine</text:span></text:p></draw:text-box></draw:frame><draw:frame draw:style-name="gr340" draw:text-style-name="P121" svg:width="8.501cm" svg:height="0.578cm" svg:x="0.199cm" svg:y="9.17cm"><draw:text-box><text:p text:style-name="P110"><text:span text:style-name="T42">Kliimameetmed ja heitkoguste vähendamine</text:span></text:p></draw:text-box></draw:frame><draw:frame draw:style-name="gr341" draw:text-style-name="P121" svg:width="8.286cm" svg:height="0.578cm" svg:x="0.499cm" svg:y="10.072cm"><draw:text-box><text:p text:style-name="P110"><text:span text:style-name="T42">Rahvusvaheline kaubandus</text:span></text:p></draw:text-box></draw:frame><draw:frame draw:style-name="gr342" draw:text-style-name="P121" svg:width="7.801cm" svg:height="0.902cm" svg:x="1cm" svg:y="10.805cm"><draw:text-box><text:p text:style-name="P110"><text:span text:style-name="T42">Tehnoloogia ja innovatsioon, sealhulgas tehisintellekt</text:span></text:p></draw:text-box></draw:frame><draw:frame draw:style-name="gr343" draw:text-style-name="P121" svg:width="8.21cm" svg:height="0.578cm" svg:x="0.499cm" svg:y="11.8cm"><draw:text-box><text:p text:style-name="P110"><text:span text:style-name="T42">ELi laienemine ja naabrussuhted</text:span></text:p></draw:text-box></draw:frame><draw:frame draw:style-name="gr344" draw:text-style-name="P121" svg:width="2.902cm" svg:height="0.578cm" svg:x="5.699cm" svg:y="12.702cm"><draw:text-box><text:p text:style-name="P110"><text:span text:style-name="T42">Euro</text:span></text:p></draw:text-box></draw:frame><draw:frame draw:style-name="gr345" draw:text-style-name="P121" svg:width="3.513cm" svg:height="0.578cm" svg:x="5.099cm" svg:y="13.601cm"><draw:text-box><text:p text:style-name="P110"><text:span text:style-name="T42">Kultuur</text:span></text:p></draw:text-box></draw:frame><draw:frame draw:style-name="gr346" draw:text-style-name="P121" svg:width="6.201cm" svg:height="0.578cm" svg:x="2.401cm" svg:y="14.601cm"><draw:text-box><text:p text:style-name="P110"><text:span text:style-name="T42">Muud (SPONTANEOUS)</text:span></text:p></draw:text-box></draw:frame><draw:frame draw:style-name="gr347" draw:text-style-name="P109" svg:width="3.597cm" svg:height="0.902cm" svg:x="4.803cm" svg:y="15.571cm"><draw:text-box><text:p text:style-name="P107"><text:span text:style-name="T42">Puuduvad (SPONTANEOUS)</text:span></text:p></draw:text-box></draw:frame><draw:frame draw:style-name="gr348" draw:text-style-name="P121" svg:width="3.795cm" svg:height="0.578cm" svg:x="4.9cm" svg:y="16.471cm"><draw:text-box><text:p text:style-name="P110"><text:span text:style-name="T42">Ei tea</text:span></text:p></draw:text-box></draw:frame><draw:frame draw:style-name="gr349" draw:text-style-name="P106" svg:width="1.863cm" svg:height="2.675cm" svg:x="9.137cm" svg:y="14.397cm"><draw:image xlink:href="Pictures/100000000000009A000000DD2F70138981676A19.png" xlink:type="simple" xlink:show="embed" xlink:actuate="onLoad" draw:mime-type="image/png"><text:p/></draw:image></draw:frame><draw:frame draw:style-name="gr350" draw:text-style-name="P109" svg:width="15.8cm" svg:height="1.207cm" svg:x="1.3cm" svg:y="0.065cm"><draw:text-box><text:p text:style-name="P107"><text:span text:style-name="T42">QA11ab Mõeldes tulevikule, millistele järgmistest aspektidest peaks EL keskenduma, et tugevdada oma positsiooni maailmas? Esiteks? Ja siis? (MAX. 3 VASTUTUSED) (%)</text:span></text:p></draw:text-box></draw:frame><draw:g draw:style-name="gr4"><draw:frame draw:style-name="gr351" draw:text-style-name="P106" svg:width="4.453cm" svg:height="0.429cm" svg:x="2.947cm" svg:y="17.448cm"><draw:image xlink:href="Pictures/100000000000012E0000001DC2BE608A2F63D3D9.png" xlink:type="simple" xlink:show="embed" xlink:actuate="onLoad" draw:mime-type="image/png"><text:p/></draw:image></draw:frame><draw:frame draw:style-name="gr352" draw:text-style-name="P109" svg:width="2.349cm" svg:height="0.578cm" svg:x="3.6cm" svg:y="17.401cm"><draw:text-box><text:p text:style-name="P107"><text:span text:style-name="T42">aprill/mai 2026</text:span></text:p></draw:text-box></draw:frame><draw:frame draw:style-name="gr353" draw:text-style-name="P109" svg:width="2.128cm" svg:height="0.902cm" svg:x="7.601cm" svg:y="17.401cm"><draw:text-box><text:p text:style-name="P107"><text:span text:style-name="T43">Δ</text:span><text:span text:style-name="T42"> november 2025 </text:span></text:p></draw:text-box></draw:frame></draw:g></draw:g>Riiklikul tasandil on kaitse ja julgeolek 14 liikmesriigis peamine prioriteet, mis kajastab laialdast muret geopoliitilise stabiilsuse ja Euroopa huvide kaitse pärast. Lisaks mainib seda küsimust vähemalt kolm vastajat kümnest 24 liikmesriigist, rõhutades selle laialdast tähtsust kogu Euroopa Liidus. Kõige suurem oli nende vastajate osakaal, kes valisid oma peamiste prioriteetide hulka kaitse ja julgeoleku, Leedus ja Madalmaades (54 %), järgnesid Küpros (53 %) ja Taani (51 %), kus üle poole vastanutest rõhutasid seda probleemi.</text:p>
      <text:p text:style-name="P26">Energiasõltumatus, -ressursid ja -taristu on peamine prioriteet kaheksas liikmesriigis, mis tähistab märkimisväärset kasvu võrreldes eelmise lainega, mil see oli esikohal ainult kolmes riigis. Suurim osakaal on Itaalias (44%), Madalmaades (42%) ja Saksamaal (41%). </text:p>
      <text:p text:style-name="P24">Lisaks saavutab Iirimaa energiasõltumatus kaitse ja julgeolekuga võrdse taseme (34%), mis näitab nende kahe prioriteedi ühist tähtsust kodanike ootuste kujundamisel.</text:p>
      <text:p text:style-name="P24"><draw:g text:anchor-type="paragraph" draw:z-index="30" draw:name="Forme33" draw:style-name="gr9"><draw:frame draw:style-name="gr323" draw:text-style-name="P106" svg:width="16.701cm" svg:height="6.188cm" svg:x="0cm" svg:y="3.479cm"><draw:image xlink:href="Pictures/10000000000004EC000001D3EA928023D5D827FB.png" xlink:type="simple" xlink:show="embed" xlink:actuate="onLoad" draw:mime-type="image/png"><text:p/></draw:image></draw:frame><draw:frame draw:style-name="gr324" draw:text-style-name="P106" svg:width="10.344cm" svg:height="1.5cm" svg:x="0.3cm" svg:y="1.62cm"><draw:image xlink:href="Pictures/10000000000001C00000004182890F152BA2DFF4.png" xlink:type="simple" xlink:show="embed" xlink:actuate="onLoad" draw:mime-type="image/png"><text:p/></draw:image></draw:frame><draw:frame draw:style-name="gr325" draw:text-style-name="P109" svg:width="5.1cm" svg:height="0.578cm" svg:x="1cm" svg:y="1.549cm"><draw:text-box><text:p text:style-name="P107"><text:span text:style-name="T42">Kaitse ja julgeolek</text:span></text:p></draw:text-box></draw:frame><draw:frame draw:style-name="gr326" draw:text-style-name="P109" svg:width="7.801cm" svg:height="0.578cm" svg:x="1.101cm" svg:y="2.048cm"><draw:text-box><text:p text:style-name="P107"><text:span text:style-name="T42">Energiasõltumatus, ressursid ja taristud</text:span></text:p></draw:text-box></draw:frame><draw:frame draw:style-name="gr327" draw:text-style-name="P109" svg:width="5.541cm" svg:height="0.578cm" svg:x="1.06cm" svg:y="2.549cm"><draw:text-box><text:p text:style-name="P107"><text:span text:style-name="T42">Konkurentsivõime, majandus ja tööstus</text:span></text:p></draw:text-box></draw:frame><draw:frame draw:style-name="gr328" draw:text-style-name="P109" svg:width="3.495cm" svg:height="0.902cm" svg:x="10.506cm" svg:y="1.62cm"><draw:text-box><text:p text:style-name="P107"><text:span text:style-name="T42">Haridus ja teadustegevus</text:span></text:p></draw:text-box></draw:frame><draw:frame draw:style-name="gr329" draw:text-style-name="P109" svg:width="5.802cm" svg:height="0.902cm" svg:x="10.599cm" svg:y="2.119cm"><draw:text-box><text:p text:style-name="P107"><text:span text:style-name="T42">ELi väärtused, sealhulgas demokraatia ja inimõiguste kaitse</text:span></text:p></draw:text-box></draw:frame><draw:frame draw:style-name="gr330" draw:text-style-name="P109" svg:width="15.9cm" svg:height="0.902cm" svg:x="0.3cm" svg:y="0.219cm"><draw:text-box><text:p text:style-name="P107"><text:span text:style-name="T42">QA11ab Mõeldes tulevikule, millistele järgmistest aspektidest peaks EL keskenduma, et tugevdada oma positsiooni maailmas? Esiteks? Ja siis? (MAX. 3 VASTUTUSED) (%)</text:span></text:p></draw:text-box></draw:frame></draw:g>Konkurentsivõime, majandus ja tööstus on esikohal neljas liikmesriigis: Portugal, Kreeka, Slovakkia ja Bulgaaria, kusjuures suurim osakaal registreeriti Portugalis (43 %) ja Kreekas (42 %).</text:p>
      <text:p text:style-name="P24">Haridus ja teadusuuringud on endiselt Hispaania esmane prioriteet, kus 34 % vastanutest peab seda üheks kõige olulisemaks valdkonnaks ELi ülemaailmse positsiooni tugevdamisel. Kuigi ELi väärtused, sealhulgas demokraatia ja inimõiguste kaitse, on Rootsis endiselt kõige sagedamini nimetatud aspekt (41%).</text:p>
      <text:p text:style-name="P24"/>
      <text:p text:style-name="P26"><draw:g text:anchor-type="paragraph" draw:z-index="31" draw:name="Forme34" draw:style-name="gr9"><draw:frame draw:style-name="gr307" draw:text-style-name="P106" svg:width="10.905cm" svg:height="6.301cm" svg:x="8.7cm" svg:y="0.811cm"><draw:image xlink:href="Pictures/10000000000003F100000247CF3FC202B43B480D.png" xlink:type="simple" xlink:show="embed" xlink:actuate="onLoad" draw:mime-type="image/png"><text:p/></draw:image></draw:frame><draw:frame draw:style-name="gr308" draw:text-style-name="P132" svg:width="7.402cm" svg:height="0.539cm" svg:x="1.199cm" svg:y="1.411cm"><draw:text-box><text:p text:style-name="P110"><text:span text:style-name="T49">Kaitse ja julgeolek</text:span></text:p></draw:text-box></draw:frame><draw:frame draw:style-name="gr309" draw:text-style-name="P132" svg:width="8.771cm" svg:height="0.539cm" svg:x="0cm" svg:y="1.868cm"><draw:text-box><text:p text:style-name="P110"><text:span text:style-name="T49">Energiasõltumatus, ressursid ja taristud</text:span></text:p></draw:text-box></draw:frame><draw:frame draw:style-name="gr310" draw:text-style-name="P132" svg:width="8.501cm" svg:height="0.539cm" svg:x="0.3cm" svg:y="2.212cm"><draw:text-box><text:p text:style-name="P110"><text:span text:style-name="T49">Konkurentsivõime, majandus ja tööstus</text:span></text:p></draw:text-box></draw:frame><draw:frame draw:style-name="gr311" draw:text-style-name="P132" svg:width="7.1cm" svg:height="0.539cm" svg:x="1.6cm" svg:y="2.61cm"><draw:text-box><text:p text:style-name="P110"><text:span text:style-name="T49">Toiduga kindlustatus ja põllumajandus</text:span></text:p></draw:text-box></draw:frame><draw:frame draw:style-name="gr312" draw:text-style-name="P132" svg:width="8.002cm" svg:height="0.694cm" svg:x="0.6cm" svg:y="2.997cm"><draw:text-box><text:p text:style-name="P110"><text:span text:style-name="T49">ELi väärtused, sealhulgas demokraatia ja inimõiguste kaitse</text:span></text:p></draw:text-box></draw:frame><draw:frame draw:style-name="gr313" draw:text-style-name="P132" svg:width="7.894cm" svg:height="0.539cm" svg:x="0.801cm" svg:y="3.425cm"><draw:text-box><text:p text:style-name="P110"><text:span text:style-name="T49">Haridus ja teadustegevus</text:span></text:p></draw:text-box></draw:frame><draw:frame draw:style-name="gr314" draw:text-style-name="P132" svg:width="8.019cm" svg:height="0.539cm" svg:x="0.7cm" svg:y="3.766cm"><draw:text-box><text:p text:style-name="P110"><text:span text:style-name="T49">Välissuhted ja diplomaatia</text:span></text:p></draw:text-box></draw:frame><draw:frame draw:style-name="gr315" draw:text-style-name="P132" svg:width="8.201cm" svg:height="0.539cm" svg:x="0.499cm" svg:y="4.194cm"><draw:text-box><text:p text:style-name="P110"><text:span text:style-name="T49">Demograafia, ränne ja rahvastiku vananemine</text:span></text:p></draw:text-box></draw:frame><draw:frame draw:style-name="gr316" draw:text-style-name="P132" svg:width="8.501cm" svg:height="0.539cm" svg:x="0.199cm" svg:y="4.611cm"><draw:text-box><text:p text:style-name="P110"><text:span text:style-name="T49">Kliimameetmed ja heitkoguste vähendamine</text:span></text:p></draw:text-box></draw:frame><draw:frame draw:style-name="gr317" draw:text-style-name="P132" svg:width="8.286cm" svg:height="0.539cm" svg:x="0.499cm" svg:y="4.995cm"><draw:text-box><text:p text:style-name="P110"><text:span text:style-name="T49">Rahvusvaheline kaubandus</text:span></text:p></draw:text-box></draw:frame><draw:frame draw:style-name="gr318" draw:text-style-name="P132" svg:width="7.801cm" svg:height="0.539cm" svg:x="1cm" svg:y="5.311cm"><draw:text-box><text:p text:style-name="P110"><text:span text:style-name="T49">Tehnoloogia ja innovatsioon, sealhulgas tehisintellekt</text:span></text:p></draw:text-box></draw:frame><draw:frame draw:style-name="gr319" draw:text-style-name="P132" svg:width="8.21cm" svg:height="0.539cm" svg:x="0.499cm" svg:y="5.738cm"><draw:text-box><text:p text:style-name="P110"><text:span text:style-name="T49">ELi laienemine ja naabrussuhted</text:span></text:p></draw:text-box></draw:frame><draw:frame draw:style-name="gr320" draw:text-style-name="P132" svg:width="2.902cm" svg:height="0.539cm" svg:x="5.699cm" svg:y="6.122cm"><draw:text-box><text:p text:style-name="P110"><text:span text:style-name="T49">Euro</text:span></text:p></draw:text-box></draw:frame><draw:frame draw:style-name="gr321" draw:text-style-name="P132" svg:width="3.513cm" svg:height="0.539cm" svg:x="5.099cm" svg:y="6.509cm"><draw:text-box><text:p text:style-name="P110"><text:span text:style-name="T49">Kultuur</text:span></text:p></draw:text-box></draw:frame><draw:frame draw:style-name="gr322" draw:text-style-name="P109" svg:width="16.865cm" svg:height="0.902cm" svg:x="2.036cm" svg:y="0.111cm"><draw:text-box><text:p text:style-name="P107"><text:span text:style-name="T42">QA11ab Mõeldes tulevikule, millistele järgmistest aspektidest peaks EL keskenduma, et tugevdada oma positsiooni maailmas? Esiteks? Ja siis? (MAX. 3 VASTUTUSED) (%)</text:span></text:p></draw:text-box></draw:frame></draw:g></text:p>
      <text:p text:style-name="P24">Euroopa Liidu ülemaailmse positsiooni tugevdamise prioriteetide erinevusi täheldatakse mitmes sotsiaaldemograafilises rühmas.</text:p>
      <text:p text:style-name="P24">Soolised erinevused on endiselt suhteliselt piiratud, kuigi võib täheldada mõningaid erinevusi. Mehed seavad naistest veidi suurema tõenäosusega esikohale konkurentsivõime, majanduse ja tööstuse (35% vs. 30%) ning tehnoloogia ja innovatsiooni, sealhulgas tehisintellekti (14% vs. 10%). Seevastu rõhutavad naised mõnevõrra suurema tõenäosusega ELi väärtusi, sealhulgas demokraatiat ja inimõiguste kaitset (23% vs. 18%) ning haridust ja teadusuuringuid (23% vs. 20%).</text:p>
      <text:p text:style-name="P24">Vanuserühmade vahel ilmnevad suuremad erinevused. Kaitsele ja julgeolekule omistatav tähtsus suureneb koos vanusega, kasvades 33 %-lt 15–24-aastaste vastajate seas 41 %-le 55-aastaste ja vanemate vastajate seas. Sarnast suundumust täheldatakse toiduga kindlustatuse ja põllumajanduse puhul, mis suureneb 17 %-lt 26 %-le samades vanuserühmades. Seevastu nooremad vastajad pööravad suuremat tähelepanu pikemaajalistele ja innovatsioonipõhistele prioriteetidele. Haridust ja teadusuuringuid mainib 31 % 15–24aastastest ja 19 % 55aastastest ja vanematest, samas kui tehnoloogia ja innovatsioon vähenevad 19 %-lt 9 %-le ning kultuur 11 %-lt 6 %-le. <text:span text:style-name="T38">F</text:span> on see, et 40–54-aastased vastajad seavad suhteliselt suurema tõenäosusega esikohale konkurentsivõime, majanduse ja tööstuse (34% vs. 29% noorima rühma seas), samas kui 25-aastaste ja vanemate inimeste seas nimetatakse sagedamini energiasõltumatust, ressursse ja taristuid (36% vs. 28%), mis kajastab suuremaid muresid seoses majandusliku stabiilsuse, varustuskindluse ning strateegilise autonoomiaga vanema ja majanduslikult aktiivse elanikkonna seas.</text:p>
      <text:p text:style-name="P24">Haridustase on seotud ka mitmete prioriteetide erinevustega. Kõrgema haridustasemega vastajad nimetavad mõnevõrra suurema tõenäosusega pikaajalisi ja strateegilisi valdkondi, nagu energiasõltumatus, ressursid ja taristud (38 % vs. 33 % madala haridustasemega vastajatest), ELi väärtused, sealhulgas demokraatia ja inimõiguste kaitse (25 % vs. 17 %), välissuhted ja diplomaatia (20 % vs. 14 %) ning tehnoloogia ja innovatsioon, sealhulgas tehisintellekt (16 % vs. 8 %) ja kliimameetmed (18 % vs. 13 %). Seevastu madalama haridustasemega vastajad seavad suurema tõenäosusega esikohale toiduga kindlustatuse ja põllumajanduse (26% võrreldes 19%-ga kõrgelt haritud vastajate seas), mis näitab suuremat keskendumist vahetumatele ja käegakatsutavamatele probleemidele.</text:p>
      <text:p text:style-name="P25">finantsolukorral näib olevat vastajate nimetatud prioriteetidele piiratud mõju. Erinevused on enamikus valdkondades üldiselt tagasihoidlikud, välja arvatud üks märkimisväärne erand. Vastajad, kellel ei ole peaaegu kunagi või ei ole kunagi olnud raskusi arvete tasumisega, peavad <text:soft-page-break/>kaitse- ja julgeolekuküsimusi suurema tõenäosusega esmatähtsaks (40 % võrreldes 34 %-ga nende seas, kellel on enamasti raskusi).</text:p>
      <text:p text:style-name="P24">Vastajate kuvand Euroopa Liidust on seotud ka nende prioriteetidega. Need, kes suhtuvad ELi positiivselt, rõhutavad veidi suurema tõenäosusega energiasõltumatust, ressursse ja taristuid (37 % vs. 34 % negatiivse kuvandiga inimestest), ELi väärtusi, sealhulgas demokraatiat ja inimõiguste kaitset (23 % vs. 15 %), kliimameetmeid ja heitkoguste vähendamist (18 % vs. 9 %) ning tehnoloogiat ja innovatsiooni, sealhulgas tehisintellekti (14 % vs. 8 %). Seevastu ELi negatiivse kuvandiga vastajad pööravad suhteliselt suuremat tähelepanu toiduga kindlustatusele ja põllumajandusele (27 % vs. 22 %).</text:p>
      <text:p text:style-name="P24"/>
      <table:table table:name="Tableau12" table:style-name="Tableau12">
        <table:table-column table:style-name="Tableau12.A"/>
        <table:table-column table:style-name="Tableau12.B"/>
        <table:table-column table:style-name="Tableau12.C"/>
        <table:table-column table:style-name="Tableau12.D"/>
        <table:table-column table:style-name="Tableau12.B"/>
        <table:table-column table:style-name="Tableau12.F"/>
        <table:table-column table:style-name="Tableau12.G"/>
        <table:table-column table:style-name="Tableau12.H"/>
        <table:table-column table:style-name="Tableau12.I"/>
        <table:table-column table:style-name="Tableau12.J"/>
        <table:table-column table:style-name="Tableau12.B"/>
        <table:table-column table:style-name="Tableau12.A"/>
        <table:table-column table:style-name="Tableau12.M"/>
        <table:table-column table:style-name="Tableau12.B"/>
        <table:table-column table:style-name="Tableau12.O"/>
        <table:table-column table:style-name="Tableau12.M"/>
        <table:table-column table:style-name="Tableau12.Q"/>
        <table:table-column table:style-name="Tableau12.R"/>
        <table:table-row>
          <table:table-cell table:style-name="Tableau12.A1" table:number-columns-spanned="18" office:value-type="string">
            <text:p text:style-name="P81">QA11ab Mõeldes tulevikule, millistele järgmistest aspektidest peaks EL keskenduma, et tugevdada oma positsiooni maailmas? Ja siis? (MAX. 3 ANSWERS)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3"/>
          </table:table-cell>
          <table:table-cell table:style-name="Tableau12.A1" office:value-type="string">
            <text:p text:style-name="P94">Kaitse ja julgeolek </text:p>
          </table:table-cell>
          <table:table-cell table:style-name="Tableau12.A1" office:value-type="string">
            <text:p text:style-name="P94">Energiasõltumatus, ressursid ja taristud </text:p>
          </table:table-cell>
          <table:table-cell table:style-name="Tableau12.A1" office:value-type="string">
            <text:p text:style-name="P94">Konkurentsivõime, majandus ja tööstus</text:p>
          </table:table-cell>
          <table:table-cell table:style-name="Tableau12.A1" office:value-type="string">
            <text:p text:style-name="P94">Toiduga kindlustatus ja põllumajandus </text:p>
          </table:table-cell>
          <table:table-cell table:style-name="Tableau12.A1" office:value-type="string">
            <text:p text:style-name="P94">ELi väärtused, sealhulgas demokraatia ja inimõiguste kaitse </text:p>
          </table:table-cell>
          <table:table-cell table:style-name="Tableau12.A1" office:value-type="string">
            <text:p text:style-name="P94">Haridus ja teadustegevus </text:p>
          </table:table-cell>
          <table:table-cell table:style-name="Tableau12.A1" office:value-type="string">
            <text:p text:style-name="P94">Välissuhted ja diplomaatia </text:p>
          </table:table-cell>
          <table:table-cell table:style-name="Tableau12.A1" office:value-type="string">
            <text:p text:style-name="P94">Demograafia, ränne ja rahvastiku vananemine </text:p>
          </table:table-cell>
          <table:table-cell table:style-name="Tableau12.A1" office:value-type="string">
            <text:p text:style-name="P94">Kliimameetmed ja heitkoguste vähendamine </text:p>
          </table:table-cell>
          <table:table-cell table:style-name="Tableau12.A1" office:value-type="string">
            <text:p text:style-name="P94">Rahvusvaheline kaubandus </text:p>
          </table:table-cell>
          <table:table-cell table:style-name="Tableau12.A1" office:value-type="string">
            <text:p text:style-name="P94">Tehnoloogia ja innovatsioon, sealhulgas tehisintellekt </text:p>
          </table:table-cell>
          <table:table-cell table:style-name="Tableau12.A1" office:value-type="string">
            <text:p text:style-name="P94">ELi laienemine ja naabrussuhted </text:p>
          </table:table-cell>
          <table:table-cell table:style-name="Tableau12.A1" office:value-type="string">
            <text:p text:style-name="P94">Euro </text:p>
          </table:table-cell>
          <table:table-cell table:style-name="Tableau12.A1" office:value-type="string">
            <text:p text:style-name="P94">Kultuur </text:p>
          </table:table-cell>
          <table:table-cell table:style-name="Tableau12.A1" office:value-type="string">
            <text:p text:style-name="P94">Muud (SPONTANEOUS)</text:p>
          </table:table-cell>
          <table:table-cell table:style-name="Tableau12.A1" office:value-type="string">
            <text:p text:style-name="P94">Puuduvad (SPONTANEOUS)</text:p>
          </table:table-cell>
          <table:table-cell table:style-name="Tableau12.A1" office:value-type="string">
            <text:p text:style-name="P94">Ei tea</text:p>
          </table:table-cell>
        </table:table-row>
        <table:table-row>
          <table:table-cell table:style-name="Tableau12.A1" office:value-type="string">
            <text:p text:style-name="P95">EL 27 </text:p>
          </table:table-cell>
          <table:table-cell table:style-name="Tableau12.B3" office:value-type="float" office:value="39">
            <text:p text:style-name="P94">39</text:p>
          </table:table-cell>
          <table:table-cell table:style-name="Tableau12.B3" office:value-type="float" office:value="35">
            <text:p text:style-name="P94">35</text:p>
          </table:table-cell>
          <table:table-cell table:style-name="Tableau12.B3" office:value-type="float" office:value="32">
            <text:p text:style-name="P94">32</text:p>
          </table:table-cell>
          <table:table-cell table:style-name="Tableau12.B3" office:value-type="float" office:value="23">
            <text:p text:style-name="P94">23</text:p>
          </table:table-cell>
          <table:table-cell table:style-name="Tableau12.B3" office:value-type="float" office:value="21">
            <text:p text:style-name="P94">21</text:p>
          </table:table-cell>
          <table:table-cell table:style-name="Tableau12.B3" office:value-type="float" office:value="21">
            <text:p text:style-name="P94">21</text:p>
          </table:table-cell>
          <table:table-cell table:style-name="Tableau12.B3" office:value-type="float" office:value="17">
            <text:p text:style-name="P94">17</text:p>
          </table:table-cell>
          <table:table-cell table:style-name="Tableau12.B3" office:value-type="float" office:value="17">
            <text:p text:style-name="P94">17</text:p>
          </table:table-cell>
          <table:table-cell table:style-name="Tableau12.B3" office:value-type="float" office:value="15">
            <text:p text:style-name="P94">15</text:p>
          </table:table-cell>
          <table:table-cell table:style-name="Tableau12.B3" office:value-type="float" office:value="14">
            <text:p text:style-name="P94">14</text:p>
          </table:table-cell>
          <table:table-cell table:style-name="Tableau12.B3" office:value-type="float" office:value="12">
            <text:p text:style-name="P94">12</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4" table:number-columns-spanned="18" office:value-type="string">
            <text:p text:style-name="P77">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Mees </text:p>
          </table:table-cell>
          <table:table-cell table:style-name="Tableau12.B3" office:value-type="float" office:value="40">
            <text:p text:style-name="P94">40</text:p>
          </table:table-cell>
          <table:table-cell table:style-name="Tableau12.B3" office:value-type="float" office:value="36">
            <text:p text:style-name="P94">36</text:p>
          </table:table-cell>
          <table:table-cell table:style-name="Tableau12.B3" office:value-type="float" office:value="35">
            <text:p text:style-name="P94">35</text:p>
          </table:table-cell>
          <table:table-cell table:style-name="Tableau12.B3" office:value-type="float" office:value="22">
            <text:p text:style-name="P94">22</text:p>
          </table:table-cell>
          <table:table-cell table:style-name="Tableau12.B3" office:value-type="float" office:value="20">
            <text:p text:style-name="P94">20</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18">
            <text:p text:style-name="P94">18</text:p>
          </table:table-cell>
          <table:table-cell table:style-name="Tableau12.B3" office:value-type="float" office:value="14">
            <text:p text:style-name="P94">14</text:p>
          </table:table-cell>
          <table:table-cell table:style-name="Tableau12.B3" office:value-type="float" office:value="16">
            <text:p text:style-name="P94">16</text:p>
          </table:table-cell>
          <table:table-cell table:style-name="Tableau12.B3" office:value-type="float" office:value="14">
            <text:p text:style-name="P94">14</text:p>
          </table:table-cell>
          <table:table-cell table:style-name="Tableau12.B3" office:value-type="float" office:value="8">
            <text:p text:style-name="P94">8</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1" office:value-type="string">
            <text:p text:style-name="P95">Naine </text:p>
          </table:table-cell>
          <table:table-cell table:style-name="Tableau12.B3" office:value-type="float" office:value="38">
            <text:p text:style-name="P94">38</text:p>
          </table:table-cell>
          <table:table-cell table:style-name="Tableau12.B3" office:value-type="float" office:value="34">
            <text:p text:style-name="P94">34</text:p>
          </table:table-cell>
          <table:table-cell table:style-name="Tableau12.B3" office:value-type="float" office:value="30">
            <text:p text:style-name="P94">30</text:p>
          </table:table-cell>
          <table:table-cell table:style-name="Tableau12.B3" office:value-type="float" office:value="25">
            <text:p text:style-name="P94">25</text:p>
          </table:table-cell>
          <table:table-cell table:style-name="Tableau12.B3" office:value-type="float" office:value="23">
            <text:p text:style-name="P94">23</text:p>
          </table:table-cell>
          <table:table-cell table:style-name="Tableau12.B3" office:value-type="float" office:value="23">
            <text:p text:style-name="P94">23</text:p>
          </table:table-cell>
          <table:table-cell table:style-name="Tableau12.B3" office:value-type="float" office:value="18">
            <text:p text:style-name="P94">18</text:p>
          </table:table-cell>
          <table:table-cell table:style-name="Tableau12.B3" office:value-type="float" office:value="17">
            <text:p text:style-name="P94">17</text:p>
          </table:table-cell>
          <table:table-cell table:style-name="Tableau12.B3" office:value-type="float" office:value="16">
            <text:p text:style-name="P94">16</text:p>
          </table:table-cell>
          <table:table-cell table:style-name="Tableau12.B3" office:value-type="float" office:value="13">
            <text:p text:style-name="P94">13</text:p>
          </table:table-cell>
          <table:table-cell table:style-name="Tableau12.B3" office:value-type="float" office:value="10">
            <text:p text:style-name="P94">10</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2">
            <text:p text:style-name="P94">2</text:p>
          </table:table-cell>
        </table:table-row>
        <table:table-row>
          <table:table-cell table:style-name="Tableau12.A4" table:number-columns-spanned="18" office:value-type="string">
            <text:p text:style-name="P77">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15- 24 </text:p>
          </table:table-cell>
          <table:table-cell table:style-name="Tableau12.B3" office:value-type="float" office:value="33">
            <text:p text:style-name="P94">33</text:p>
          </table:table-cell>
          <table:table-cell table:style-name="Tableau12.B3" office:value-type="float" office:value="28">
            <text:p text:style-name="P94">28</text:p>
          </table:table-cell>
          <table:table-cell table:style-name="Tableau12.B3" office:value-type="float" office:value="29">
            <text:p text:style-name="P94">29</text:p>
          </table:table-cell>
          <table:table-cell table:style-name="Tableau12.B3" office:value-type="float" office:value="17">
            <text:p text:style-name="P94">17</text:p>
          </table:table-cell>
          <table:table-cell table:style-name="Tableau12.B3" office:value-type="float" office:value="31">
            <text:p text:style-name="P94">31</text:p>
          </table:table-cell>
          <table:table-cell table:style-name="Tableau12.B3" office:value-type="float" office:value="19">
            <text:p text:style-name="P94">19</text:p>
          </table:table-cell>
          <table:table-cell table:style-name="Tableau12.B3" office:value-type="float" office:value="14">
            <text:p text:style-name="P94">14</text:p>
          </table:table-cell>
          <table:table-cell table:style-name="Tableau12.B3" office:value-type="float" office:value="18">
            <text:p text:style-name="P94">18</text:p>
          </table:table-cell>
          <table:table-cell table:style-name="Tableau12.B3" office:value-type="float" office:value="18">
            <text:p text:style-name="P94">18</text:p>
          </table:table-cell>
          <table:table-cell table:style-name="Tableau12.B3" office:value-type="float" office:value="17">
            <text:p text:style-name="P94">17</text:p>
          </table:table-cell>
          <table:table-cell table:style-name="Tableau12.B3" office:value-type="float" office:value="19">
            <text:p text:style-name="P94">19</text:p>
          </table:table-cell>
          <table:table-cell table:style-name="Tableau12.B3" office:value-type="float" office:value="9">
            <text:p text:style-name="P94">9</text:p>
          </table:table-cell>
          <table:table-cell table:style-name="Tableau12.B3" office:value-type="float" office:value="8">
            <text:p text:style-name="P94">8</text:p>
          </table:table-cell>
          <table:table-cell table:style-name="Tableau12.B3" office:value-type="float" office:value="11">
            <text:p text:style-name="P94">11</text:p>
          </table:table-cell>
          <table:table-cell table:style-name="Tableau12.B3" office:value-type="float" office:value="0">
            <text:p text:style-name="P94">0</text:p>
          </table:table-cell>
          <table:table-cell table:style-name="Tableau12.B3" office:value-type="float" office:value="1">
            <text:p text:style-name="P94">1</text:p>
          </table:table-cell>
          <table:table-cell table:style-name="Tableau12.B3" office:value-type="float" office:value="0">
            <text:p text:style-name="P94">0</text:p>
          </table:table-cell>
        </table:table-row>
        <table:table-row>
          <table:table-cell table:style-name="Tableau12.A1" office:value-type="string">
            <text:p text:style-name="P95">25—39 </text:p>
          </table:table-cell>
          <table:table-cell table:style-name="Tableau12.B3" office:value-type="float" office:value="38">
            <text:p text:style-name="P94">38</text:p>
          </table:table-cell>
          <table:table-cell table:style-name="Tableau12.B3" office:value-type="float" office:value="36">
            <text:p text:style-name="P94">36</text:p>
          </table:table-cell>
          <table:table-cell table:style-name="Tableau12.B3" office:value-type="float" office:value="33">
            <text:p text:style-name="P94">33</text:p>
          </table:table-cell>
          <table:table-cell table:style-name="Tableau12.B3" office:value-type="float" office:value="22">
            <text:p text:style-name="P94">22</text:p>
          </table:table-cell>
          <table:table-cell table:style-name="Tableau12.B3" office:value-type="float" office:value="22">
            <text:p text:style-name="P94">22</text:p>
          </table:table-cell>
          <table:table-cell table:style-name="Tableau12.B3" office:value-type="float" office:value="22">
            <text:p text:style-name="P94">22</text:p>
          </table:table-cell>
          <table:table-cell table:style-name="Tableau12.B3" office:value-type="float" office:value="17">
            <text:p text:style-name="P94">17</text:p>
          </table:table-cell>
          <table:table-cell table:style-name="Tableau12.B3" office:value-type="float" office:value="17">
            <text:p text:style-name="P94">17</text:p>
          </table:table-cell>
          <table:table-cell table:style-name="Tableau12.B3" office:value-type="float" office:value="14">
            <text:p text:style-name="P94">14</text:p>
          </table:table-cell>
          <table:table-cell table:style-name="Tableau12.B3" office:value-type="float" office:value="15">
            <text:p text:style-name="P94">15</text:p>
          </table:table-cell>
          <table:table-cell table:style-name="Tableau12.B3" office:value-type="float" office:value="13">
            <text:p text:style-name="P94">13</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0">
            <text:p text:style-name="P94">0</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40-54 </text:p>
          </table:table-cell>
          <table:table-cell table:style-name="Tableau12.B3" office:value-type="float" office:value="39">
            <text:p text:style-name="P94">39</text:p>
          </table:table-cell>
          <table:table-cell table:style-name="Tableau12.B3" office:value-type="float" office:value="36">
            <text:p text:style-name="P94">36</text:p>
          </table:table-cell>
          <table:table-cell table:style-name="Tableau12.B3" office:value-type="float" office:value="34">
            <text:p text:style-name="P94">34</text:p>
          </table:table-cell>
          <table:table-cell table:style-name="Tableau12.B3" office:value-type="float" office:value="23">
            <text:p text:style-name="P94">23</text:p>
          </table:table-cell>
          <table:table-cell table:style-name="Tableau12.B3" office:value-type="float" office:value="20">
            <text:p text:style-name="P94">20</text:p>
          </table:table-cell>
          <table:table-cell table:style-name="Tableau12.B3" office:value-type="float" office:value="20">
            <text:p text:style-name="P94">20</text:p>
          </table:table-cell>
          <table:table-cell table:style-name="Tableau12.B3" office:value-type="float" office:value="16">
            <text:p text:style-name="P94">16</text:p>
          </table:table-cell>
          <table:table-cell table:style-name="Tableau12.B3" office:value-type="float" office:value="20">
            <text:p text:style-name="P94">20</text:p>
          </table:table-cell>
          <table:table-cell table:style-name="Tableau12.B3" office:value-type="float" office:value="14">
            <text:p text:style-name="P94">14</text:p>
          </table:table-cell>
          <table:table-cell table:style-name="Tableau12.B3" office:value-type="float" office:value="15">
            <text:p text:style-name="P94">15</text:p>
          </table:table-cell>
          <table:table-cell table:style-name="Tableau12.B3" office:value-type="float" office:value="13">
            <text:p text:style-name="P94">13</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1" office:value-type="string">
            <text:p text:style-name="P95">&gt;=55</text:p>
          </table:table-cell>
          <table:table-cell table:style-name="Tableau12.B3" office:value-type="float" office:value="41">
            <text:p text:style-name="P94">41</text:p>
          </table:table-cell>
          <table:table-cell table:style-name="Tableau12.B3" office:value-type="float" office:value="36">
            <text:p text:style-name="P94">36</text:p>
          </table:table-cell>
          <table:table-cell table:style-name="Tableau12.B3" office:value-type="float" office:value="32">
            <text:p text:style-name="P94">32</text:p>
          </table:table-cell>
          <table:table-cell table:style-name="Tableau12.B3" office:value-type="float" office:value="26">
            <text:p text:style-name="P94">26</text:p>
          </table:table-cell>
          <table:table-cell table:style-name="Tableau12.B3" office:value-type="float" office:value="19">
            <text:p text:style-name="P94">19</text:p>
          </table:table-cell>
          <table:table-cell table:style-name="Tableau12.B3" office:value-type="float" office:value="21">
            <text:p text:style-name="P94">21</text:p>
          </table:table-cell>
          <table:table-cell table:style-name="Tableau12.B3" office:value-type="float" office:value="17">
            <text:p text:style-name="P94">17</text:p>
          </table:table-cell>
          <table:table-cell table:style-name="Tableau12.B3" office:value-type="float" office:value="17">
            <text:p text:style-name="P94">17</text:p>
          </table:table-cell>
          <table:table-cell table:style-name="Tableau12.B3" office:value-type="float" office:value="15">
            <text:p text:style-name="P94">15</text:p>
          </table:table-cell>
          <table:table-cell table:style-name="Tableau12.B3" office:value-type="float" office:value="13">
            <text:p text:style-name="P94">13</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6">
            <text:p text:style-name="P94">6</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2">
            <text:p text:style-name="P94">2</text:p>
          </table:table-cell>
        </table:table-row>
        <table:table-row>
          <table:table-cell table:style-name="Tableau12.A4" table:number-columns-spanned="18" office:value-type="string">
            <text:p text:style-name="P77">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Madal haridustase (ISCED 0–2) </text:p>
          </table:table-cell>
          <table:table-cell table:style-name="Tableau12.B3" office:value-type="float" office:value="39">
            <text:p text:style-name="P94">39</text:p>
          </table:table-cell>
          <table:table-cell table:style-name="Tableau12.B3" office:value-type="float" office:value="33">
            <text:p text:style-name="P94">33</text:p>
          </table:table-cell>
          <table:table-cell table:style-name="Tableau12.B3" office:value-type="float" office:value="33">
            <text:p text:style-name="P94">33</text:p>
          </table:table-cell>
          <table:table-cell table:style-name="Tableau12.B3" office:value-type="float" office:value="26">
            <text:p text:style-name="P94">26</text:p>
          </table:table-cell>
          <table:table-cell table:style-name="Tableau12.B3" office:value-type="float" office:value="21">
            <text:p text:style-name="P94">21</text:p>
          </table:table-cell>
          <table:table-cell table:style-name="Tableau12.B3" office:value-type="float" office:value="17">
            <text:p text:style-name="P94">17</text:p>
          </table:table-cell>
          <table:table-cell table:style-name="Tableau12.B3" office:value-type="float" office:value="17">
            <text:p text:style-name="P94">17</text:p>
          </table:table-cell>
          <table:table-cell table:style-name="Tableau12.B3" office:value-type="float" office:value="14">
            <text:p text:style-name="P94">14</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3">
            <text:p text:style-name="P94">3</text:p>
          </table:table-cell>
        </table:table-row>
        <table:table-row>
          <table:table-cell table:style-name="Tableau12.A1" office:value-type="string">
            <text:p text:style-name="P95">Keskmine haridustase (ISCED 3–4) </text:p>
          </table:table-cell>
          <table:table-cell table:style-name="Tableau12.B3" office:value-type="float" office:value="40">
            <text:p text:style-name="P94">40</text:p>
          </table:table-cell>
          <table:table-cell table:style-name="Tableau12.B3" office:value-type="float" office:value="35">
            <text:p text:style-name="P94">35</text:p>
          </table:table-cell>
          <table:table-cell table:style-name="Tableau12.B3" office:value-type="float" office:value="32">
            <text:p text:style-name="P94">32</text:p>
          </table:table-cell>
          <table:table-cell table:style-name="Tableau12.B3" office:value-type="float" office:value="24">
            <text:p text:style-name="P94">24</text:p>
          </table:table-cell>
          <table:table-cell table:style-name="Tableau12.B3" office:value-type="float" office:value="20">
            <text:p text:style-name="P94">20</text:p>
          </table:table-cell>
          <table:table-cell table:style-name="Tableau12.B3" office:value-type="float" office:value="20">
            <text:p text:style-name="P94">20</text:p>
          </table:table-cell>
          <table:table-cell table:style-name="Tableau12.B3" office:value-type="float" office:value="18">
            <text:p text:style-name="P94">18</text:p>
          </table:table-cell>
          <table:table-cell table:style-name="Tableau12.B3" office:value-type="float" office:value="18">
            <text:p text:style-name="P94">18</text:p>
          </table:table-cell>
          <table:table-cell table:style-name="Tableau12.B3" office:value-type="float" office:value="14">
            <text:p text:style-name="P94">14</text:p>
          </table:table-cell>
          <table:table-cell table:style-name="Tableau12.B3" office:value-type="float" office:value="15">
            <text:p text:style-name="P94">15</text:p>
          </table:table-cell>
          <table:table-cell table:style-name="Tableau12.B3" office:value-type="float" office:value="11">
            <text:p text:style-name="P94">11</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Kõrge haridustase (ISCED 5- 8) </text:p>
          </table:table-cell>
          <table:table-cell table:style-name="Tableau12.B3" office:value-type="float" office:value="37">
            <text:p text:style-name="P94">37</text:p>
          </table:table-cell>
          <table:table-cell table:style-name="Tableau12.B3" office:value-type="float" office:value="38">
            <text:p text:style-name="P94">38</text:p>
          </table:table-cell>
          <table:table-cell table:style-name="Tableau12.B3" office:value-type="float" office:value="32">
            <text:p text:style-name="P94">32</text:p>
          </table:table-cell>
          <table:table-cell table:style-name="Tableau12.B3" office:value-type="float" office:value="19">
            <text:p text:style-name="P94">19</text:p>
          </table:table-cell>
          <table:table-cell table:style-name="Tableau12.B3" office:value-type="float" office:value="23">
            <text:p text:style-name="P94">23</text:p>
          </table:table-cell>
          <table:table-cell table:style-name="Tableau12.B3" office:value-type="float" office:value="25">
            <text:p text:style-name="P94">25</text:p>
          </table:table-cell>
          <table:table-cell table:style-name="Tableau12.B3" office:value-type="float" office:value="15">
            <text:p text:style-name="P94">15</text:p>
          </table:table-cell>
          <table:table-cell table:style-name="Tableau12.B3" office:value-type="float" office:value="20">
            <text:p text:style-name="P94">20</text:p>
          </table:table-cell>
          <table:table-cell table:style-name="Tableau12.B3" office:value-type="float" office:value="18">
            <text:p text:style-name="P94">18</text:p>
          </table:table-cell>
          <table:table-cell table:style-name="Tableau12.B3" office:value-type="float" office:value="12">
            <text:p text:style-name="P94">12</text:p>
          </table:table-cell>
          <table:table-cell table:style-name="Tableau12.B3" office:value-type="float" office:value="16">
            <text:p text:style-name="P94">16</text:p>
          </table:table-cell>
          <table:table-cell table:style-name="Tableau12.B3" office:value-type="float" office:value="8">
            <text:p text:style-name="P94">8</text:p>
          </table:table-cell>
          <table:table-cell table:style-name="Tableau12.B3" office:value-type="float" office:value="6">
            <text:p text:style-name="P94">6</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0">
            <text:p text:style-name="P94">0</text:p>
          </table:table-cell>
        </table:table-row>
        <table:table-row>
          <table:table-cell table:style-name="Tableau12.A4" table:number-columns-spanned="18" office:value-type="string">
            <text:p text:style-name="P77">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Füüsilisest isikust ettevõtjad </text:p>
          </table:table-cell>
          <table:table-cell table:style-name="Tableau12.B3" office:value-type="float" office:value="37">
            <text:p text:style-name="P94">37</text:p>
          </table:table-cell>
          <table:table-cell table:style-name="Tableau12.B3" office:value-type="float" office:value="37">
            <text:p text:style-name="P94">37</text:p>
          </table:table-cell>
          <table:table-cell table:style-name="Tableau12.B3" office:value-type="float" office:value="33">
            <text:p text:style-name="P94">33</text:p>
          </table:table-cell>
          <table:table-cell table:style-name="Tableau12.B3" office:value-type="float" office:value="26">
            <text:p text:style-name="P94">26</text:p>
          </table:table-cell>
          <table:table-cell table:style-name="Tableau12.B3" office:value-type="float" office:value="21">
            <text:p text:style-name="P94">21</text:p>
          </table:table-cell>
          <table:table-cell table:style-name="Tableau12.B3" office:value-type="float" office:value="18">
            <text:p text:style-name="P94">18</text:p>
          </table:table-cell>
          <table:table-cell table:style-name="Tableau12.B3" office:value-type="float" office:value="17">
            <text:p text:style-name="P94">17</text:p>
          </table:table-cell>
          <table:table-cell table:style-name="Tableau12.B3" office:value-type="float" office:value="16">
            <text:p text:style-name="P94">16</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14">
            <text:p text:style-name="P94">14</text:p>
          </table:table-cell>
          <table:table-cell table:style-name="Tableau12.B3" office:value-type="float" office:value="8">
            <text:p text:style-name="P94">8</text:p>
          </table:table-cell>
          <table:table-cell table:style-name="Tableau12.B3" office:value-type="float" office:value="9">
            <text:p text:style-name="P94">9</text:p>
          </table:table-cell>
          <table:table-cell table:style-name="Tableau12.B3" office:value-type="float" office:value="8">
            <text:p text:style-name="P94">8</text:p>
          </table:table-cell>
          <table:table-cell table:style-name="Tableau12.B3" office:value-type="float" office:value="0">
            <text:p text:style-name="P94">0</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1" office:value-type="string">
            <text:p text:style-name="P95">Juhid </text:p>
          </table:table-cell>
          <table:table-cell table:style-name="Tableau12.B3" office:value-type="float" office:value="39">
            <text:p text:style-name="P94">39</text:p>
          </table:table-cell>
          <table:table-cell table:style-name="Tableau12.B3" office:value-type="float" office:value="39">
            <text:p text:style-name="P94">39</text:p>
          </table:table-cell>
          <table:table-cell table:style-name="Tableau12.B3" office:value-type="float" office:value="35">
            <text:p text:style-name="P94">35</text:p>
          </table:table-cell>
          <table:table-cell table:style-name="Tableau12.B3" office:value-type="float" office:value="18">
            <text:p text:style-name="P94">18</text:p>
          </table:table-cell>
          <table:table-cell table:style-name="Tableau12.B3" office:value-type="float" office:value="22">
            <text:p text:style-name="P94">22</text:p>
          </table:table-cell>
          <table:table-cell table:style-name="Tableau12.B3" office:value-type="float" office:value="23">
            <text:p text:style-name="P94">23</text:p>
          </table:table-cell>
          <table:table-cell table:style-name="Tableau12.B3" office:value-type="float" office:value="15">
            <text:p text:style-name="P94">15</text:p>
          </table:table-cell>
          <table:table-cell table:style-name="Tableau12.B3" office:value-type="float" office:value="20">
            <text:p text:style-name="P94">20</text:p>
          </table:table-cell>
          <table:table-cell table:style-name="Tableau12.B3" office:value-type="float" office:value="15">
            <text:p text:style-name="P94">15</text:p>
          </table:table-cell>
          <table:table-cell table:style-name="Tableau12.B3" office:value-type="float" office:value="15">
            <text:p text:style-name="P94">15</text:p>
          </table:table-cell>
          <table:table-cell table:style-name="Tableau12.B3" office:value-type="float" office:value="17">
            <text:p text:style-name="P94">17</text:p>
          </table:table-cell>
          <table:table-cell table:style-name="Tableau12.B3" office:value-type="float" office:value="8">
            <text:p text:style-name="P94">8</text:p>
          </table:table-cell>
          <table:table-cell table:style-name="Tableau12.B3" office:value-type="float" office:value="6">
            <text:p text:style-name="P94">6</text:p>
          </table:table-cell>
          <table:table-cell table:style-name="Tableau12.B3" office:value-type="float" office:value="6">
            <text:p text:style-name="P94">6</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0">
            <text:p text:style-name="P94">0</text:p>
          </table:table-cell>
        </table:table-row>
        <table:table-row>
          <table:table-cell table:style-name="Tableau12.A1" office:value-type="string">
            <text:p text:style-name="P95">Muud valged kraed </text:p>
          </table:table-cell>
          <table:table-cell table:style-name="Tableau12.B3" office:value-type="float" office:value="38">
            <text:p text:style-name="P94">38</text:p>
          </table:table-cell>
          <table:table-cell table:style-name="Tableau12.B3" office:value-type="float" office:value="39">
            <text:p text:style-name="P94">39</text:p>
          </table:table-cell>
          <table:table-cell table:style-name="Tableau12.B3" office:value-type="float" office:value="35">
            <text:p text:style-name="P94">35</text:p>
          </table:table-cell>
          <table:table-cell table:style-name="Tableau12.B3" office:value-type="float" office:value="23">
            <text:p text:style-name="P94">23</text:p>
          </table:table-cell>
          <table:table-cell table:style-name="Tableau12.B3" office:value-type="float" office:value="19">
            <text:p text:style-name="P94">19</text:p>
          </table:table-cell>
          <table:table-cell table:style-name="Tableau12.B3" office:value-type="float" office:value="19">
            <text:p text:style-name="P94">19</text:p>
          </table:table-cell>
          <table:table-cell table:style-name="Tableau12.B3" office:value-type="float" office:value="17">
            <text:p text:style-name="P94">17</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16">
            <text:p text:style-name="P94">16</text:p>
          </table:table-cell>
          <table:table-cell table:style-name="Tableau12.B3" office:value-type="float" office:value="13">
            <text:p text:style-name="P94">13</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Käsitöölised </text:p>
          </table:table-cell>
          <table:table-cell table:style-name="Tableau12.B3" office:value-type="float" office:value="40">
            <text:p text:style-name="P94">40</text:p>
          </table:table-cell>
          <table:table-cell table:style-name="Tableau12.B3" office:value-type="float" office:value="35">
            <text:p text:style-name="P94">35</text:p>
          </table:table-cell>
          <table:table-cell table:style-name="Tableau12.B3" office:value-type="float" office:value="34">
            <text:p text:style-name="P94">34</text:p>
          </table:table-cell>
          <table:table-cell table:style-name="Tableau12.B3" office:value-type="float" office:value="24">
            <text:p text:style-name="P94">24</text:p>
          </table:table-cell>
          <table:table-cell table:style-name="Tableau12.B3" office:value-type="float" office:value="19">
            <text:p text:style-name="P94">19</text:p>
          </table:table-cell>
          <table:table-cell table:style-name="Tableau12.B3" office:value-type="float" office:value="20">
            <text:p text:style-name="P94">20</text:p>
          </table:table-cell>
          <table:table-cell table:style-name="Tableau12.B3" office:value-type="float" office:value="16">
            <text:p text:style-name="P94">16</text:p>
          </table:table-cell>
          <table:table-cell table:style-name="Tableau12.B3" office:value-type="float" office:value="17">
            <text:p text:style-name="P94">17</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11">
            <text:p text:style-name="P94">11</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0">
            <text:p text:style-name="P94">0</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Majaelanikud </text:p>
          </table:table-cell>
          <table:table-cell table:style-name="Tableau12.B3" office:value-type="float" office:value="37">
            <text:p text:style-name="P94">37</text:p>
          </table:table-cell>
          <table:table-cell table:style-name="Tableau12.B3" office:value-type="float" office:value="30">
            <text:p text:style-name="P94">30</text:p>
          </table:table-cell>
          <table:table-cell table:style-name="Tableau12.B3" office:value-type="float" office:value="29">
            <text:p text:style-name="P94">29</text:p>
          </table:table-cell>
          <table:table-cell table:style-name="Tableau12.B3" office:value-type="float" office:value="28">
            <text:p text:style-name="P94">28</text:p>
          </table:table-cell>
          <table:table-cell table:style-name="Tableau12.B3" office:value-type="float" office:value="26">
            <text:p text:style-name="P94">26</text:p>
          </table:table-cell>
          <table:table-cell table:style-name="Tableau12.B3" office:value-type="float" office:value="21">
            <text:p text:style-name="P94">21</text:p>
          </table:table-cell>
          <table:table-cell table:style-name="Tableau12.B3" office:value-type="float" office:value="20">
            <text:p text:style-name="P94">20</text:p>
          </table:table-cell>
          <table:table-cell table:style-name="Tableau12.B3" office:value-type="float" office:value="15">
            <text:p text:style-name="P94">15</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6">
            <text:p text:style-name="P94">6</text:p>
          </table:table-cell>
          <table:table-cell table:style-name="Tableau12.B3" office:value-type="float" office:value="10">
            <text:p text:style-name="P94">10</text:p>
          </table:table-cell>
          <table:table-cell table:style-name="Tableau12.B3" office:value-type="float" office:value="10">
            <text:p text:style-name="P94">10</text:p>
          </table:table-cell>
          <table:table-cell table:style-name="Tableau12.B3" office:value-type="float" office:value="7">
            <text:p text:style-name="P94">7</text:p>
          </table:table-cell>
          <table:table-cell table:style-name="Tableau12.B3" office:value-type="float" office:value="2">
            <text:p text:style-name="P94">2</text:p>
          </table:table-cell>
          <table:table-cell table:style-name="Tableau12.B3" office:value-type="float" office:value="0">
            <text:p text:style-name="P94">0</text:p>
          </table:table-cell>
          <table:table-cell table:style-name="Tableau12.B3" office:value-type="float" office:value="2">
            <text:p text:style-name="P94">2</text:p>
          </table:table-cell>
        </table:table-row>
        <table:table-row>
          <table:table-cell table:style-name="Tableau12.A1" office:value-type="string">
            <text:p text:style-name="P95">Töötu </text:p>
          </table:table-cell>
          <table:table-cell table:style-name="Tableau12.B3" office:value-type="float" office:value="40">
            <text:p text:style-name="P94">40</text:p>
          </table:table-cell>
          <table:table-cell table:style-name="Tableau12.B3" office:value-type="float" office:value="29">
            <text:p text:style-name="P94">29</text:p>
          </table:table-cell>
          <table:table-cell table:style-name="Tableau12.B3" office:value-type="float" office:value="32">
            <text:p text:style-name="P94">32</text:p>
          </table:table-cell>
          <table:table-cell table:style-name="Tableau12.B3" office:value-type="float" office:value="21">
            <text:p text:style-name="P94">21</text:p>
          </table:table-cell>
          <table:table-cell table:style-name="Tableau12.B3" office:value-type="float" office:value="21">
            <text:p text:style-name="P94">21</text:p>
          </table:table-cell>
          <table:table-cell table:style-name="Tableau12.B3" office:value-type="float" office:value="23">
            <text:p text:style-name="P94">23</text:p>
          </table:table-cell>
          <table:table-cell table:style-name="Tableau12.B3" office:value-type="float" office:value="16">
            <text:p text:style-name="P94">16</text:p>
          </table:table-cell>
          <table:table-cell table:style-name="Tableau12.B3" office:value-type="float" office:value="16">
            <text:p text:style-name="P94">16</text:p>
          </table:table-cell>
          <table:table-cell table:style-name="Tableau12.B3" office:value-type="float" office:value="15">
            <text:p text:style-name="P94">15</text:p>
          </table:table-cell>
          <table:table-cell table:style-name="Tableau12.B3" office:value-type="float" office:value="14">
            <text:p text:style-name="P94">14</text:p>
          </table:table-cell>
          <table:table-cell table:style-name="Tableau12.B3" office:value-type="float" office:value="11">
            <text:p text:style-name="P94">11</text:p>
          </table:table-cell>
          <table:table-cell table:style-name="Tableau12.B3" office:value-type="float" office:value="6">
            <text:p text:style-name="P94">6</text:p>
          </table:table-cell>
          <table:table-cell table:style-name="Tableau12.B3" office:value-type="float" office:value="8">
            <text:p text:style-name="P94">8</text:p>
          </table:table-cell>
          <table:table-cell table:style-name="Tableau12.B3" office:value-type="float" office:value="10">
            <text:p text:style-name="P94">10</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2">
            <text:p text:style-name="P94">2</text:p>
          </table:table-cell>
        </table:table-row>
        <table:table-row>
          <table:table-cell table:style-name="Tableau12.A1" office:value-type="string">
            <text:p text:style-name="P95">Pensionile jäänud</text:p>
          </table:table-cell>
          <table:table-cell table:style-name="Tableau12.B3" office:value-type="float" office:value="42">
            <text:p text:style-name="P94">42</text:p>
          </table:table-cell>
          <table:table-cell table:style-name="Tableau12.B3" office:value-type="float" office:value="35">
            <text:p text:style-name="P94">35</text:p>
          </table:table-cell>
          <table:table-cell table:style-name="Tableau12.B3" office:value-type="float" office:value="30">
            <text:p text:style-name="P94">30</text:p>
          </table:table-cell>
          <table:table-cell table:style-name="Tableau12.B3" office:value-type="float" office:value="27">
            <text:p text:style-name="P94">27</text:p>
          </table:table-cell>
          <table:table-cell table:style-name="Tableau12.B3" office:value-type="float" office:value="19">
            <text:p text:style-name="P94">19</text:p>
          </table:table-cell>
          <table:table-cell table:style-name="Tableau12.B3" office:value-type="float" office:value="21">
            <text:p text:style-name="P94">21</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16">
            <text:p text:style-name="P94">16</text:p>
          </table:table-cell>
          <table:table-cell table:style-name="Tableau12.B3" office:value-type="float" office:value="12">
            <text:p text:style-name="P94">12</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6">
            <text:p text:style-name="P94">6</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2">
            <text:p text:style-name="P94">2</text:p>
          </table:table-cell>
        </table:table-row>
        <table:table-row>
          <table:table-cell table:style-name="Tableau12.A1" office:value-type="string">
            <text:p text:style-name="P95">Üliõpilased </text:p>
          </table:table-cell>
          <table:table-cell table:style-name="Tableau12.B3" office:value-type="float" office:value="30">
            <text:p text:style-name="P94">30</text:p>
          </table:table-cell>
          <table:table-cell table:style-name="Tableau12.B3" office:value-type="float" office:value="31">
            <text:p text:style-name="P94">31</text:p>
          </table:table-cell>
          <table:table-cell table:style-name="Tableau12.B3" office:value-type="float" office:value="27">
            <text:p text:style-name="P94">27</text:p>
          </table:table-cell>
          <table:table-cell table:style-name="Tableau12.B3" office:value-type="float" office:value="15">
            <text:p text:style-name="P94">15</text:p>
          </table:table-cell>
          <table:table-cell table:style-name="Tableau12.B3" office:value-type="float" office:value="33">
            <text:p text:style-name="P94">33</text:p>
          </table:table-cell>
          <table:table-cell table:style-name="Tableau12.B3" office:value-type="float" office:value="21">
            <text:p text:style-name="P94">21</text:p>
          </table:table-cell>
          <table:table-cell table:style-name="Tableau12.B3" office:value-type="float" office:value="14">
            <text:p text:style-name="P94">14</text:p>
          </table:table-cell>
          <table:table-cell table:style-name="Tableau12.B3" office:value-type="float" office:value="20">
            <text:p text:style-name="P94">20</text:p>
          </table:table-cell>
          <table:table-cell table:style-name="Tableau12.B3" office:value-type="float" office:value="19">
            <text:p text:style-name="P94">19</text:p>
          </table:table-cell>
          <table:table-cell table:style-name="Tableau12.B3" office:value-type="float" office:value="15">
            <text:p text:style-name="P94">15</text:p>
          </table:table-cell>
          <table:table-cell table:style-name="Tableau12.B3" office:value-type="float" office:value="19">
            <text:p text:style-name="P94">19</text:p>
          </table:table-cell>
          <table:table-cell table:style-name="Tableau12.B3" office:value-type="float" office:value="10">
            <text:p text:style-name="P94">10</text:p>
          </table:table-cell>
          <table:table-cell table:style-name="Tableau12.B3" office:value-type="float" office:value="7">
            <text:p text:style-name="P94">7</text:p>
          </table:table-cell>
          <table:table-cell table:style-name="Tableau12.B3" office:value-type="float" office:value="10">
            <text:p text:style-name="P94">10</text:p>
          </table:table-cell>
          <table:table-cell table:style-name="Tableau12.B3" office:value-type="float" office:value="0">
            <text:p text:style-name="P94">0</text:p>
          </table:table-cell>
          <table:table-cell table:style-name="Tableau12.B3" office:value-type="float" office:value="0">
            <text:p text:style-name="P94">0</text:p>
          </table:table-cell>
          <table:table-cell table:style-name="Tableau12.B3" office:value-type="float" office:value="0">
            <text:p text:style-name="P94">0</text:p>
          </table:table-cell>
        </table:table-row>
        <table:table-row>
          <table:table-cell table:style-name="Tableau12.A4" table:number-columns-spanned="18" office:value-type="string">
            <text:p text:style-name="P77">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Suurema osa ajast </text:p>
          </table:table-cell>
          <table:table-cell table:style-name="Tableau12.B3" office:value-type="float" office:value="34">
            <text:p text:style-name="P94">34</text:p>
          </table:table-cell>
          <table:table-cell table:style-name="Tableau12.B3" office:value-type="float" office:value="34">
            <text:p text:style-name="P94">34</text:p>
          </table:table-cell>
          <table:table-cell table:style-name="Tableau12.B3" office:value-type="float" office:value="33">
            <text:p text:style-name="P94">33</text:p>
          </table:table-cell>
          <table:table-cell table:style-name="Tableau12.B3" office:value-type="float" office:value="26">
            <text:p text:style-name="P94">26</text:p>
          </table:table-cell>
          <table:table-cell table:style-name="Tableau12.B3" office:value-type="float" office:value="23">
            <text:p text:style-name="P94">23</text:p>
          </table:table-cell>
          <table:table-cell table:style-name="Tableau12.B3" office:value-type="float" office:value="21">
            <text:p text:style-name="P94">21</text:p>
          </table:table-cell>
          <table:table-cell table:style-name="Tableau12.B3" office:value-type="float" office:value="18">
            <text:p text:style-name="P94">18</text:p>
          </table:table-cell>
          <table:table-cell table:style-name="Tableau12.B3" office:value-type="float" office:value="15">
            <text:p text:style-name="P94">15</text:p>
          </table:table-cell>
          <table:table-cell table:style-name="Tableau12.B3" office:value-type="float" office:value="12">
            <text:p text:style-name="P94">12</text:p>
          </table:table-cell>
          <table:table-cell table:style-name="Tableau12.B3" office:value-type="float" office:value="12">
            <text:p text:style-name="P94">12</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9">
            <text:p text:style-name="P94">9</text:p>
          </table:table-cell>
          <table:table-cell table:style-name="Tableau12.B3" office:value-type="float" office:value="10">
            <text:p text:style-name="P94">10</text:p>
          </table:table-cell>
          <table:table-cell table:style-name="Tableau12.B3" office:value-type="float" office:value="2">
            <text:p text:style-name="P94">2</text:p>
          </table:table-cell>
          <table:table-cell table:style-name="Tableau12.B3" office:value-type="float" office:value="0">
            <text:p text:style-name="P94">0</text:p>
          </table:table-cell>
          <table:table-cell table:style-name="Tableau12.B3" office:value-type="float" office:value="2">
            <text:p text:style-name="P94">2</text:p>
          </table:table-cell>
        </table:table-row>
        <table:table-row>
          <table:table-cell table:style-name="Tableau12.A1" office:value-type="string">
            <text:p text:style-name="P95">Aeg-ajalt </text:p>
          </table:table-cell>
          <table:table-cell table:style-name="Tableau12.B3" office:value-type="float" office:value="38">
            <text:p text:style-name="P94">38</text:p>
          </table:table-cell>
          <table:table-cell table:style-name="Tableau12.B3" office:value-type="float" office:value="33">
            <text:p text:style-name="P94">33</text:p>
          </table:table-cell>
          <table:table-cell table:style-name="Tableau12.B3" office:value-type="float" office:value="34">
            <text:p text:style-name="P94">34</text:p>
          </table:table-cell>
          <table:table-cell table:style-name="Tableau12.B3" office:value-type="float" office:value="24">
            <text:p text:style-name="P94">24</text:p>
          </table:table-cell>
          <table:table-cell table:style-name="Tableau12.B3" office:value-type="float" office:value="21">
            <text:p text:style-name="P94">21</text:p>
          </table:table-cell>
          <table:table-cell table:style-name="Tableau12.B3" office:value-type="float" office:value="18">
            <text:p text:style-name="P94">18</text:p>
          </table:table-cell>
          <table:table-cell table:style-name="Tableau12.B3" office:value-type="float" office:value="19">
            <text:p text:style-name="P94">19</text:p>
          </table:table-cell>
          <table:table-cell table:style-name="Tableau12.B3" office:value-type="float" office:value="18">
            <text:p text:style-name="P94">18</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12">
            <text:p text:style-name="P94">12</text:p>
          </table:table-cell>
          <table:table-cell table:style-name="Tableau12.B3" office:value-type="float" office:value="8">
            <text:p text:style-name="P94">8</text:p>
          </table:table-cell>
          <table:table-cell table:style-name="Tableau12.B3" office:value-type="float" office:value="9">
            <text:p text:style-name="P94">9</text:p>
          </table:table-cell>
          <table:table-cell table:style-name="Tableau12.B3" office:value-type="float" office:value="9">
            <text:p text:style-name="P94">9</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1" office:value-type="string">
            <text:p text:style-name="P95">Peaaegu mitte kunagi / mitte kunagi </text:p>
          </table:table-cell>
          <table:table-cell table:style-name="Tableau12.B3" office:value-type="float" office:value="40">
            <text:p text:style-name="P94">40</text:p>
          </table:table-cell>
          <table:table-cell table:style-name="Tableau12.B3" office:value-type="float" office:value="36">
            <text:p text:style-name="P94">36</text:p>
          </table:table-cell>
          <table:table-cell table:style-name="Tableau12.B3" office:value-type="float" office:value="31">
            <text:p text:style-name="P94">31</text:p>
          </table:table-cell>
          <table:table-cell table:style-name="Tableau12.B3" office:value-type="float" office:value="23">
            <text:p text:style-name="P94">23</text:p>
          </table:table-cell>
          <table:table-cell table:style-name="Tableau12.B3" office:value-type="float" office:value="21">
            <text:p text:style-name="P94">21</text:p>
          </table:table-cell>
          <table:table-cell table:style-name="Tableau12.B3" office:value-type="float" office:value="22">
            <text:p text:style-name="P94">22</text:p>
          </table:table-cell>
          <table:table-cell table:style-name="Tableau12.B3" office:value-type="float" office:value="16">
            <text:p text:style-name="P94">16</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14">
            <text:p text:style-name="P94">14</text:p>
          </table:table-cell>
          <table:table-cell table:style-name="Tableau12.B3" office:value-type="float" office:value="13">
            <text:p text:style-name="P94">13</text:p>
          </table:table-cell>
          <table:table-cell table:style-name="Tableau12.B3" office:value-type="float" office:value="8">
            <text:p text:style-name="P94">8</text:p>
          </table:table-cell>
          <table:table-cell table:style-name="Tableau12.B3" office:value-type="float" office:value="6">
            <text:p text:style-name="P94">6</text:p>
          </table:table-cell>
          <table:table-cell table:style-name="Tableau12.B3" office:value-type="float" office:value="6">
            <text:p text:style-name="P94">6</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1">
            <text:p text:style-name="P94">1</text:p>
          </table:table-cell>
        </table:table-row>
        <table:table-row>
          <table:table-cell table:style-name="Tableau12.A4" table:number-columns-spanned="18" office:value-type="string">
            <text:p text:style-name="P77">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Maapiirkond või küla </text:p>
          </table:table-cell>
          <table:table-cell table:style-name="Tableau12.B3" office:value-type="float" office:value="40">
            <text:p text:style-name="P94">40</text:p>
          </table:table-cell>
          <table:table-cell table:style-name="Tableau12.B3" office:value-type="float" office:value="32">
            <text:p text:style-name="P94">32</text:p>
          </table:table-cell>
          <table:table-cell table:style-name="Tableau12.B3" office:value-type="float" office:value="30">
            <text:p text:style-name="P94">30</text:p>
          </table:table-cell>
          <table:table-cell table:style-name="Tableau12.B3" office:value-type="float" office:value="26">
            <text:p text:style-name="P94">26</text:p>
          </table:table-cell>
          <table:table-cell table:style-name="Tableau12.B3" office:value-type="float" office:value="22">
            <text:p text:style-name="P94">22</text:p>
          </table:table-cell>
          <table:table-cell table:style-name="Tableau12.B3" office:value-type="float" office:value="20">
            <text:p text:style-name="P94">20</text:p>
          </table:table-cell>
          <table:table-cell table:style-name="Tableau12.B3" office:value-type="float" office:value="17">
            <text:p text:style-name="P94">17</text:p>
          </table:table-cell>
          <table:table-cell table:style-name="Tableau12.B3" office:value-type="float" office:value="16">
            <text:p text:style-name="P94">16</text:p>
          </table:table-cell>
          <table:table-cell table:style-name="Tableau12.B3" office:value-type="float" office:value="13">
            <text:p text:style-name="P94">13</text:p>
          </table:table-cell>
          <table:table-cell table:style-name="Tableau12.B3" office:value-type="float" office:value="15">
            <text:p text:style-name="P94">15</text:p>
          </table:table-cell>
          <table:table-cell table:style-name="Tableau12.B3" office:value-type="float" office:value="11">
            <text:p text:style-name="P94">11</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2">
            <text:p text:style-name="P94">2</text:p>
          </table:table-cell>
        </table:table-row>
        <table:table-row>
          <table:table-cell table:style-name="Tableau12.A1" office:value-type="string">
            <text:p text:style-name="P95">Väike või keskmise suurusega linn</text:p>
          </table:table-cell>
          <table:table-cell table:style-name="Tableau12.B3" office:value-type="float" office:value="39">
            <text:p text:style-name="P94">39</text:p>
          </table:table-cell>
          <table:table-cell table:style-name="Tableau12.B3" office:value-type="float" office:value="39">
            <text:p text:style-name="P94">39</text:p>
          </table:table-cell>
          <table:table-cell table:style-name="Tableau12.B3" office:value-type="float" office:value="34">
            <text:p text:style-name="P94">34</text:p>
          </table:table-cell>
          <table:table-cell table:style-name="Tableau12.B3" office:value-type="float" office:value="23">
            <text:p text:style-name="P94">23</text:p>
          </table:table-cell>
          <table:table-cell table:style-name="Tableau12.B3" office:value-type="float" office:value="20">
            <text:p text:style-name="P94">20</text:p>
          </table:table-cell>
          <table:table-cell table:style-name="Tableau12.B3" office:value-type="float" office:value="19">
            <text:p text:style-name="P94">19</text:p>
          </table:table-cell>
          <table:table-cell table:style-name="Tableau12.B3" office:value-type="float" office:value="15">
            <text:p text:style-name="P94">15</text:p>
          </table:table-cell>
          <table:table-cell table:style-name="Tableau12.B3" office:value-type="float" office:value="18">
            <text:p text:style-name="P94">18</text:p>
          </table:table-cell>
          <table:table-cell table:style-name="Tableau12.B3" office:value-type="float" office:value="15">
            <text:p text:style-name="P94">15</text:p>
          </table:table-cell>
          <table:table-cell table:style-name="Tableau12.B3" office:value-type="float" office:value="14">
            <text:p text:style-name="P94">14</text:p>
          </table:table-cell>
          <table:table-cell table:style-name="Tableau12.B3" office:value-type="float" office:value="12">
            <text:p text:style-name="P94">12</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0">
            <text:p text:style-name="P94">0</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Suurlinn </text:p>
          </table:table-cell>
          <table:table-cell table:style-name="Tableau12.B3" office:value-type="float" office:value="37">
            <text:p text:style-name="P94">37</text:p>
          </table:table-cell>
          <table:table-cell table:style-name="Tableau12.B3" office:value-type="float" office:value="35">
            <text:p text:style-name="P94">35</text:p>
          </table:table-cell>
          <table:table-cell table:style-name="Tableau12.B3" office:value-type="float" office:value="32">
            <text:p text:style-name="P94">32</text:p>
          </table:table-cell>
          <table:table-cell table:style-name="Tableau12.B3" office:value-type="float" office:value="20">
            <text:p text:style-name="P94">20</text:p>
          </table:table-cell>
          <table:table-cell table:style-name="Tableau12.B3" office:value-type="float" office:value="22">
            <text:p text:style-name="P94">22</text:p>
          </table:table-cell>
          <table:table-cell table:style-name="Tableau12.B3" office:value-type="float" office:value="25">
            <text:p text:style-name="P94">25</text:p>
          </table:table-cell>
          <table:table-cell table:style-name="Tableau12.B3" office:value-type="float" office:value="18">
            <text:p text:style-name="P94">18</text:p>
          </table:table-cell>
          <table:table-cell table:style-name="Tableau12.B3" office:value-type="float" office:value="17">
            <text:p text:style-name="P94">17</text:p>
          </table:table-cell>
          <table:table-cell table:style-name="Tableau12.B3" office:value-type="float" office:value="17">
            <text:p text:style-name="P94">17</text:p>
          </table:table-cell>
          <table:table-cell table:style-name="Tableau12.B3" office:value-type="float" office:value="13">
            <text:p text:style-name="P94">13</text:p>
          </table:table-cell>
          <table:table-cell table:style-name="Tableau12.B3" office:value-type="float" office:value="13">
            <text:p text:style-name="P94">13</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4" table:number-columns-spanned="18" office:value-type="string">
            <text:p text:style-name="P77">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Positiivne </text:p>
          </table:table-cell>
          <table:table-cell table:style-name="Tableau12.B3" office:value-type="float" office:value="38">
            <text:p text:style-name="P94">38</text:p>
          </table:table-cell>
          <table:table-cell table:style-name="Tableau12.B3" office:value-type="float" office:value="37">
            <text:p text:style-name="P94">37</text:p>
          </table:table-cell>
          <table:table-cell table:style-name="Tableau12.B3" office:value-type="float" office:value="32">
            <text:p text:style-name="P94">32</text:p>
          </table:table-cell>
          <table:table-cell table:style-name="Tableau12.B3" office:value-type="float" office:value="22">
            <text:p text:style-name="P94">22</text:p>
          </table:table-cell>
          <table:table-cell table:style-name="Tableau12.B3" office:value-type="float" office:value="21">
            <text:p text:style-name="P94">21</text:p>
          </table:table-cell>
          <table:table-cell table:style-name="Tableau12.B3" office:value-type="float" office:value="23">
            <text:p text:style-name="P94">23</text:p>
          </table:table-cell>
          <table:table-cell table:style-name="Tableau12.B3" office:value-type="float" office:value="17">
            <text:p text:style-name="P94">17</text:p>
          </table:table-cell>
          <table:table-cell table:style-name="Tableau12.B3" office:value-type="float" office:value="19">
            <text:p text:style-name="P94">19</text:p>
          </table:table-cell>
          <table:table-cell table:style-name="Tableau12.B3" office:value-type="float" office:value="18">
            <text:p text:style-name="P94">18</text:p>
          </table:table-cell>
          <table:table-cell table:style-name="Tableau12.B3" office:value-type="float" office:value="13">
            <text:p text:style-name="P94">13</text:p>
          </table:table-cell>
          <table:table-cell table:style-name="Tableau12.B3" office:value-type="float" office:value="14">
            <text:p text:style-name="P94">14</text:p>
          </table:table-cell>
          <table:table-cell table:style-name="Tableau12.B3" office:value-type="float" office:value="9">
            <text:p text:style-name="P94">9</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0">
            <text:p text:style-name="P94">0</text:p>
          </table:table-cell>
        </table:table-row>
        <table:table-row>
          <table:table-cell table:style-name="Tableau12.A1" office:value-type="string">
            <text:p text:style-name="P95">Neutraalne </text:p>
          </table:table-cell>
          <table:table-cell table:style-name="Tableau12.B3" office:value-type="float" office:value="41">
            <text:p text:style-name="P94">41</text:p>
          </table:table-cell>
          <table:table-cell table:style-name="Tableau12.B3" office:value-type="float" office:value="34">
            <text:p text:style-name="P94">34</text:p>
          </table:table-cell>
          <table:table-cell table:style-name="Tableau12.B3" office:value-type="float" office:value="32">
            <text:p text:style-name="P94">32</text:p>
          </table:table-cell>
          <table:table-cell table:style-name="Tableau12.B3" office:value-type="float" office:value="24">
            <text:p text:style-name="P94">24</text:p>
          </table:table-cell>
          <table:table-cell table:style-name="Tableau12.B3" office:value-type="float" office:value="22">
            <text:p text:style-name="P94">22</text:p>
          </table:table-cell>
          <table:table-cell table:style-name="Tableau12.B3" office:value-type="float" office:value="20">
            <text:p text:style-name="P94">20</text:p>
          </table:table-cell>
          <table:table-cell table:style-name="Tableau12.B3" office:value-type="float" office:value="16">
            <text:p text:style-name="P94">16</text:p>
          </table:table-cell>
          <table:table-cell table:style-name="Tableau12.B3" office:value-type="float" office:value="16">
            <text:p text:style-name="P94">16</text:p>
          </table:table-cell>
          <table:table-cell table:style-name="Tableau12.B3" office:value-type="float" office:value="13">
            <text:p text:style-name="P94">13</text:p>
          </table:table-cell>
          <table:table-cell table:style-name="Tableau12.B3" office:value-type="float" office:value="16">
            <text:p text:style-name="P94">16</text:p>
          </table:table-cell>
          <table:table-cell table:style-name="Tableau12.B3" office:value-type="float" office:value="11">
            <text:p text:style-name="P94">11</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2">
            <text:p text:style-name="P94">2</text:p>
          </table:table-cell>
        </table:table-row>
        <table:table-row>
          <table:table-cell table:style-name="Tableau12.A1" office:value-type="string">
            <text:p text:style-name="P95">Negatiivne </text:p>
          </table:table-cell>
          <table:table-cell table:style-name="Tableau12.B3" office:value-type="float" office:value="38">
            <text:p text:style-name="P94">38</text:p>
          </table:table-cell>
          <table:table-cell table:style-name="Tableau12.B3" office:value-type="float" office:value="34">
            <text:p text:style-name="P94">34</text:p>
          </table:table-cell>
          <table:table-cell table:style-name="Tableau12.B3" office:value-type="float" office:value="35">
            <text:p text:style-name="P94">35</text:p>
          </table:table-cell>
          <table:table-cell table:style-name="Tableau12.B3" office:value-type="float" office:value="27">
            <text:p text:style-name="P94">27</text:p>
          </table:table-cell>
          <table:table-cell table:style-name="Tableau12.B3" office:value-type="float" office:value="20">
            <text:p text:style-name="P94">20</text:p>
          </table:table-cell>
          <table:table-cell table:style-name="Tableau12.B3" office:value-type="float" office:value="15">
            <text:p text:style-name="P94">15</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9">
            <text:p text:style-name="P94">9</text:p>
          </table:table-cell>
          <table:table-cell table:style-name="Tableau12.B3" office:value-type="float" office:value="14">
            <text:p text:style-name="P94">14</text:p>
          </table:table-cell>
          <table:table-cell table:style-name="Tableau12.B3" office:value-type="float" office:value="8">
            <text:p text:style-name="P94">8</text:p>
          </table:table-cell>
          <table:table-cell table:style-name="Tableau12.B3" office:value-type="float" office:value="5">
            <text:p text:style-name="P94">5</text:p>
          </table:table-cell>
          <table:table-cell table:style-name="Tableau12.B3" office:value-type="float" office:value="8">
            <text:p text:style-name="P94">8</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2">
            <text:p text:style-name="P94">2</text:p>
          </table:table-cell>
          <table:table-cell table:style-name="Tableau12.B3" office:value-type="float" office:value="2">
            <text:p text:style-name="P94">2</text:p>
          </table:table-cell>
        </table:table-row>
        <table:table-row>
          <table:table-cell table:style-name="Tableau12.A4" table:number-columns-spanned="18" office:value-type="string">
            <text:p text:style-name="P77">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5">Rahul </text:p>
          </table:table-cell>
          <table:table-cell table:style-name="Tableau12.B3" office:value-type="float" office:value="39">
            <text:p text:style-name="P94">39</text:p>
          </table:table-cell>
          <table:table-cell table:style-name="Tableau12.B3" office:value-type="float" office:value="35">
            <text:p text:style-name="P94">35</text:p>
          </table:table-cell>
          <table:table-cell table:style-name="Tableau12.B3" office:value-type="float" office:value="32">
            <text:p text:style-name="P94">32</text:p>
          </table:table-cell>
          <table:table-cell table:style-name="Tableau12.B3" office:value-type="float" office:value="23">
            <text:p text:style-name="P94">23</text:p>
          </table:table-cell>
          <table:table-cell table:style-name="Tableau12.B3" office:value-type="float" office:value="22">
            <text:p text:style-name="P94">22</text:p>
          </table:table-cell>
          <table:table-cell table:style-name="Tableau12.B3" office:value-type="float" office:value="21">
            <text:p text:style-name="P94">21</text:p>
          </table:table-cell>
          <table:table-cell table:style-name="Tableau12.B3" office:value-type="float" office:value="16">
            <text:p text:style-name="P94">16</text:p>
          </table:table-cell>
          <table:table-cell table:style-name="Tableau12.B3" office:value-type="float" office:value="18">
            <text:p text:style-name="P94">18</text:p>
          </table:table-cell>
          <table:table-cell table:style-name="Tableau12.B3" office:value-type="float" office:value="16">
            <text:p text:style-name="P94">16</text:p>
          </table:table-cell>
          <table:table-cell table:style-name="Tableau12.B3" office:value-type="float" office:value="14">
            <text:p text:style-name="P94">14</text:p>
          </table:table-cell>
          <table:table-cell table:style-name="Tableau12.B3" office:value-type="float" office:value="13">
            <text:p text:style-name="P94">13</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7">
            <text:p text:style-name="P94">7</text:p>
          </table:table-cell>
          <table:table-cell table:style-name="Tableau12.B3" office:value-type="float" office:value="1">
            <text:p text:style-name="P94">1</text:p>
          </table:table-cell>
          <table:table-cell table:style-name="Tableau12.B3" office:value-type="float" office:value="0">
            <text:p text:style-name="P94">0</text:p>
          </table:table-cell>
          <table:table-cell table:style-name="Tableau12.B3" office:value-type="float" office:value="1">
            <text:p text:style-name="P94">1</text:p>
          </table:table-cell>
        </table:table-row>
        <table:table-row>
          <table:table-cell table:style-name="Tableau12.A1" office:value-type="string">
            <text:p text:style-name="P95">Ei ole rahul </text:p>
          </table:table-cell>
          <table:table-cell table:style-name="Tableau12.B3" office:value-type="float" office:value="38">
            <text:p text:style-name="P94">38</text:p>
          </table:table-cell>
          <table:table-cell table:style-name="Tableau12.B3" office:value-type="float" office:value="36">
            <text:p text:style-name="P94">36</text:p>
          </table:table-cell>
          <table:table-cell table:style-name="Tableau12.B3" office:value-type="float" office:value="35">
            <text:p text:style-name="P94">35</text:p>
          </table:table-cell>
          <table:table-cell table:style-name="Tableau12.B3" office:value-type="float" office:value="27">
            <text:p text:style-name="P94">27</text:p>
          </table:table-cell>
          <table:table-cell table:style-name="Tableau12.B3" office:value-type="float" office:value="19">
            <text:p text:style-name="P94">19</text:p>
          </table:table-cell>
          <table:table-cell table:style-name="Tableau12.B3" office:value-type="float" office:value="19">
            <text:p text:style-name="P94">19</text:p>
          </table:table-cell>
          <table:table-cell table:style-name="Tableau12.B3" office:value-type="float" office:value="20">
            <text:p text:style-name="P94">20</text:p>
          </table:table-cell>
          <table:table-cell table:style-name="Tableau12.B3" office:value-type="float" office:value="16">
            <text:p text:style-name="P94">16</text:p>
          </table:table-cell>
          <table:table-cell table:style-name="Tableau12.B3" office:value-type="float" office:value="12">
            <text:p text:style-name="P94">12</text:p>
          </table:table-cell>
          <table:table-cell table:style-name="Tableau12.B3" office:value-type="float" office:value="14">
            <text:p text:style-name="P94">14</text:p>
          </table:table-cell>
          <table:table-cell table:style-name="Tableau12.B3" office:value-type="float" office:value="8">
            <text:p text:style-name="P94">8</text:p>
          </table:table-cell>
          <table:table-cell table:style-name="Tableau12.B3" office:value-type="float" office:value="7">
            <text:p text:style-name="P94">7</text:p>
          </table:table-cell>
          <table:table-cell table:style-name="Tableau12.B3" office:value-type="float" office:value="8">
            <text:p text:style-name="P94">8</text:p>
          </table:table-cell>
          <table:table-cell table:style-name="Tableau12.B3" office:value-type="float" office:value="8">
            <text:p text:style-name="P94">8</text:p>
          </table:table-cell>
          <table:table-cell table:style-name="Tableau12.B3" office:value-type="float" office:value="1">
            <text:p text:style-name="P94">1</text:p>
          </table:table-cell>
          <table:table-cell table:style-name="Tableau12.B3" office:value-type="float" office:value="1">
            <text:p text:style-name="P94">1</text:p>
          </table:table-cell>
          <table:table-cell table:style-name="Tableau12.B3" office:value-type="float" office:value="2">
            <text:p text:style-name="P94">2</text:p>
          </table:table-cell>
        </table:table-row>
      </table:table>
      <text:p text:style-name="P24"/>
      <text:h text:style-name="P14" text:outline-level="1"><text:bookmark-start text:name="__RefHeading___Toc316610_3078747257"/>3 Elu kvaliteet<text:bookmark-end text:name="__RefHeading___Toc316610_3078747257"/></text:h>
      <text:p text:style-name="P24"/>
      <text:p text:style-name="P6">3. Elu kvaliteet</text:p>
      <text:p text:style-name="P24"/>
      <text:p text:style-name="P24">Selles peatükis vaadeldakse, kuidas eurooplased tajuvad oma elukvaliteeti, kombineerides hinnanguid praegusele rahulolule, hiljutistele muutustele ja tulevastele ootustele heaolu kujundavate tegurite põhjalikuma uurimisega. Kõigepealt vaadeldakse üldist rahulolu elukvaliteediga, enne kui analüüsitakse, kuidas vastajad tajuvad selle arengut viimase aasta jooksul ja nende ootusi oma elatustaseme edasise arengu suhtes. Seejärel käsitletakse peatükis üksikasjalikumalt seda, mis on nende arusaamade aluseks, uurides nii põhikomponente, mida eurooplased seostavad hea elukvaliteediga, kui ka valdkondi, kus muutused seda kõige rohkem parandaksid. <text:span text:style-name="T38">F</text:span> asetab need vaated laiemasse rahvusvahelisse konteksti, võrreldes elukvaliteedi tajumist Euroopa Liidus teiste peamiste ülemaailmsete osalejate omadega.</text:p>
      <text:p text:style-name="P24">Kokkuvõttes annavad need tulemused põhjaliku ülevaate sellest, kuidas eurooplased hindavad oma elutingimusi, tuues esile nii heaolu peamised tegurid kui ka valdkonnad, kus on kõige rohkem vaja teha parandusi, ning paigutades need arusaamad ülemaailmsesse võrdlevasse perspektiivi.</text:p>
      <text:h text:style-name="P15" text:outline-level="2"><text:bookmark-start text:name="__RefHeading___Toc316612_3078747257"/>Rahulolu elukvaliteediga<text:bookmark-end text:name="__RefHeading___Toc316612_3078747257"/></text:h>
      <text:p text:style-name="P24">ELi tasandil väljendab väga suur enamik eurooplasi rahulolu oma elukvaliteediga. Üldiselt ütleb 83 % vastanutest, et nad on rahul, samas kui 17 % ei ole rahul, ja ainult tühine osa ei saa arvamust esitada. Positiivsete hinnangute suur ülekaal näitab, et enamik eurooplasi suhtub oma isiklikesse elutingimustesse soodsalt. </text:p>
      <text:p text:style-name="P24"><draw:g text:anchor-type="paragraph" draw:z-index="32" draw:name="Forme35" draw:style-name="gr9"><draw:frame draw:style-name="gr303" draw:text-style-name="P106" svg:width="5.804cm" svg:height="5.813cm" svg:x="5.202cm" svg:y="1.427cm"><draw:image xlink:href="Pictures/100000000000025E0000025F282B21A740DF9FC8.png" xlink:type="simple" xlink:show="embed" xlink:actuate="onLoad" draw:mime-type="image/png"><text:p/></draw:image></draw:frame><draw:g draw:style-name="gr4"><draw:frame draw:style-name="gr304" draw:text-style-name="P106" svg:width="1.11cm" svg:height="1.8cm" svg:x="5.202cm" svg:y="7.526cm"><draw:image xlink:href="Pictures/10000000000000420000006BFE11E4B5E265917C.png" xlink:type="simple" xlink:show="embed" xlink:actuate="onLoad" draw:mime-type="image/png"><text:p/></draw:image></draw:frame><draw:frame draw:style-name="gr305" draw:text-style-name="P108" svg:width="3.402cm" svg:height="1.876cm" svg:x="6.412cm" svg:y="7.526cm"><draw:text-box><text:p text:style-name="P107"><text:span text:style-name="T42">Kokku „rahul“</text:span></text:p><text:p text:style-name="P107"><text:span text:style-name="T42"/></text:p><text:p text:style-name="P107"><text:span text:style-name="T42">„</text:span><text:span text:style-name="T42">Ei ole rahul“ kokku</text:span></text:p><text:p text:style-name="P107"><text:span text:style-name="T42"/></text:p><text:p text:style-name="P107"><text:span text:style-name="T42">Ei oska öelda</text:span></text:p></draw:text-box></draw:frame></draw:g><draw:frame draw:style-name="gr306" draw:text-style-name="P109" svg:width="12.3cm" svg:height="0.902cm" svg:x="0.002cm" svg:y="0.238cm"><draw:text-box><text:p text:style-name="P107"><text:span text:style-name="T42">D790b Kas olete üldiselt oma elukvaliteediga väga rahul, üsna rahul, mitte väga rahul või üldse mitte rahul? (%)</text:span></text:p></draw:text-box></draw:frame></draw:g></text:p>
      <text:p text:style-name="P26">Liikmesriikides on rahulolu elukvaliteediga suur kõigis riikides, kuigi rahulolu tase on väga erinev. Kõige suurem oli rahulolu Taanis (96%), järgnesid Sloveenia (94%) ning Iirimaa, Poola ja Rootsi (kõigis 93%), kus väga suur osa vastanutest teatas, et on oma elukvaliteediga rahul. Skaala teises otsas on rahulolu endiselt enamuse seisukoht, kuid märgatavalt madalamal tasemel. Väikseim osakaal on Kreekas ja Rumeenias (mõlemas 63 %), millele järgneb Bulgaaria (67 %), kus rahulolematus on vastavalt rohkem levinud, ulatudes Kreekas ja Rumeenias 37 %-ni. </text:p>
      <text:p text:style-name="P24">Üldiselt osutavad need leiud püsivalt kõrgele rahulolu tasemele kõigis liikmesriikides, kusjuures ükski riik ei ole teatanud vähem kui selge enamus rahulolevatest vastajatest. Täheldatud erinevused toovad siiski esile mõned erinevused riikide tajutavas elukvaliteedis, kajastades erinevaid sotsiaalseid ja majanduslikke kontekste kogu Euroopa Liidus.</text:p>
      <text:p text:style-name="P24"><draw:g text:anchor-type="paragraph" draw:z-index="33" draw:name="Forme36" draw:style-name="gr9"><draw:frame draw:style-name="gr297" draw:text-style-name="P106" svg:width="17.2cm" svg:height="7.712cm" svg:x="0.002cm" svg:y="1.215cm"><draw:image xlink:href="Pictures/100000000000052F0000025316C0BFD75FF553E7.png" xlink:type="simple" xlink:show="embed" xlink:actuate="onLoad" draw:mime-type="image/png"><text:p/></draw:image></draw:frame><draw:g draw:style-name="gr4"><draw:frame draw:style-name="gr298" draw:text-style-name="P109" svg:width="2.901cm" svg:height="0.578cm" svg:x="1.501cm" svg:y="9.883cm"><draw:text-box><text:p text:style-name="P107"><text:span text:style-name="T42">Kokku „rahul“ </text:span></text:p></draw:text-box></draw:frame><draw:frame draw:style-name="gr299" draw:text-style-name="P109" svg:width="3.701cm" svg:height="0.578cm" svg:x="4.902cm" svg:y="9.883cm"><draw:text-box><text:p text:style-name="P107"><text:span text:style-name="T42">„</text:span><text:span text:style-name="T42">Ei ole rahul“ kokku</text:span></text:p></draw:text-box></draw:frame><draw:frame draw:style-name="gr300" draw:text-style-name="P109" svg:width="1.895cm" svg:height="0.578cm" svg:x="9.502cm" svg:y="9.883cm"><draw:text-box><text:p text:style-name="P107"><text:span text:style-name="T42">Ei tea</text:span></text:p></draw:text-box></draw:frame><draw:frame draw:style-name="gr301" draw:text-style-name="P106" svg:width="9.208cm" svg:height="0.819cm" svg:x="1.697cm" svg:y="9.124cm"><draw:image xlink:href="Pictures/100000000000015C0000001F9505F40117018E47.png" xlink:type="simple" xlink:show="embed" xlink:actuate="onLoad" draw:mime-type="image/png"><text:p/></draw:image></draw:frame></draw:g><draw:frame draw:style-name="gr302" draw:text-style-name="P109" svg:width="15.809cm" svg:height="0.902cm" svg:x="1.194cm" svg:y="0.065cm"><draw:text-box><text:p text:style-name="P107"><text:span text:style-name="T42">D70b Kas te olete üldiselt väga rahul, üsna rahul, mitte väga rahul või üldse mitte rahul oma elukvaliteediga? (%)</text:span></text:p></draw:text-box></draw:frame></draw:g></text:p>
      <text:p text:style-name="P26">Rahulolu elukvaliteediga on sotsiaaldemograafiliste rühmade lõikes erinev, kuigi kõigis kategooriates on selgelt ülekaalus positiivsed hinnangud.</text:p>
      <text:p text:style-name="P24">Soolised erinevused on piiratud. Mehed teatavad rahulolust veidi suurema tõenäosusega kui naised (84% vs 82%). Need erinevused on endiselt väikesed, mis näitab, et sool on elukvaliteedi tajumise kujundamisel vaid väike roll.</text:p>
      <text:p text:style-name="P24">Vanuserühmade lõikes võib täheldada suuremaid erinevusi, kusjuures nooremate vastajate rahulolu on suurem. 15–24-aastastest oli 92 % rahul oma elukvaliteediga, samas kui 55-aastaste ja vanemate seas oli see näitaja 80 %, mis on vanuserühmade lõikes madalaim. Rahulolematus suureneb vanusega pidevalt, tõustes 8 %-lt noorimate vastajate seas 20 %-le vanimate seas, mis viitab tajutava elukvaliteedi järkjärgulisele langusele kogu elu jooksul.</text:p>
      <text:p text:style-name="P24">Erinevused haridustasemete lõikes on eriti märgatavad. Rahulolu haridustasemega suureneb märkimisväärselt: 74 %-lt madala haridustasemega vastajate seas 83 %-le keskmise haridustasemega vastajate seas ja 91 %-le kõrge haridustasemega vastajate seas. Seevastu rahulolematus on oluliselt suurem vähem haritud vastajate seas (26 % võrreldes 9 %ga kõrgelt haritud vastajate seas), mis toob esile suure ebavõrdsuse haridusega seotud tajutavas elukvaliteedis.</text:p>
      <text:p text:style-name="P24">Eriti tugev seos on ilmne vastajate finantsolukorra kaalumisel. Nende hulgas, kellel on enamasti raskusi arvete tasumisega, väheneb rahulolu järsult 40%-ni, samas kui enamus (59%) teatab rahulolematusest. Seevastu vastanutest, kes selliseid raskusi peaaegu kunagi ei koge või ei koge, on 92% rahul ja ainult 8% rahulolematud, kusjuures aeg-ajalt kogevad raskused jäävad vahemikku (69% vs. 31%). See rõhutab väga tugevat seost majandusliku julgeoleku ja tajutava elukvaliteedi vahel.</text:p>
      <text:p text:style-name="P24">Mõttemuutujad näitavad selgeid kontraste. Euroopa Liidu positiivse kuvandiga vastajad teatasid suuremast rahulolust (89%), võrreldes 68%-ga negatiivse kuvandiga vastajatest, kelle rahulolematus suureneb 32%-ni. </text:p>
      <text:p text:style-name="P24"/>
      <table:table table:name="Tableau13" table:style-name="Tableau13">
        <table:table-column table:style-name="Tableau13.A"/>
        <table:table-column table:style-name="Tableau13.B" table:number-columns-repeated="2"/>
        <table:table-column table:style-name="Tableau13.D"/>
        <table:table-row>
          <table:table-cell table:style-name="Tableau13.A1" table:number-columns-spanned="4" office:value-type="string">
            <text:p text:style-name="P50">D70b Kas te olete üldiselt väga rahul, üsna rahul, mitte väga rahul või üldse mitte rahul oma elukvaliteediga? (% – EL)</text:p>
          </table:table-cell>
          <table:covered-table-cell/>
          <table:covered-table-cell/>
          <table:covered-table-cell/>
        </table:table-row>
        <table:table-row>
          <table:table-cell table:style-name="Tableau13.A1" office:value-type="string">
            <text:p text:style-name="P53"/>
          </table:table-cell>
          <table:table-cell table:style-name="Tableau13.A1" office:value-type="string">
            <text:p text:style-name="P54">Kokku „Nõustun“</text:p>
          </table:table-cell>
          <table:table-cell table:style-name="Tableau13.A1" office:value-type="string">
            <text:p text:style-name="P54">„Ei nõustu“ kokku</text:p>
          </table:table-cell>
          <table:table-cell table:style-name="Tableau13.A1" office:value-type="string">
            <text:p text:style-name="P54">Ei oska öelda</text:p>
          </table:table-cell>
        </table:table-row>
        <table:table-row>
          <table:table-cell table:style-name="Tableau13.A1" office:value-type="string">
            <text:p text:style-name="P50">EL 27 </text:p>
          </table:table-cell>
          <table:table-cell table:style-name="Tableau13.B3" office:value-type="float" office:value="83">
            <text:p text:style-name="P54">83</text:p>
          </table:table-cell>
          <table:table-cell table:style-name="Tableau13.B3" office:value-type="float" office:value="17">
            <text:p text:style-name="P54">17</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Sugu</text:p>
          </table:table-cell>
          <table:covered-table-cell/>
          <table:covered-table-cell/>
          <table:covered-table-cell/>
        </table:table-row>
        <table:table-row>
          <table:table-cell table:style-name="Tableau13.A1" office:value-type="string">
            <text:p text:style-name="P50">Mees </text:p>
          </table:table-cell>
          <table:table-cell table:style-name="Tableau13.B3" office:value-type="float" office:value="84">
            <text:p text:style-name="P54">84</text:p>
          </table:table-cell>
          <table:table-cell table:style-name="Tableau13.B3" office:value-type="float" office:value="16">
            <text:p text:style-name="P54">16</text:p>
          </table:table-cell>
          <table:table-cell table:style-name="Tableau13.B3" office:value-type="float" office:value="0">
            <text:p text:style-name="P54">0</text:p>
          </table:table-cell>
        </table:table-row>
        <table:table-row>
          <table:table-cell table:style-name="Tableau13.A1" office:value-type="string">
            <text:p text:style-name="P50">Naine </text:p>
          </table:table-cell>
          <table:table-cell table:style-name="Tableau13.B3" office:value-type="float" office:value="82">
            <text:p text:style-name="P54">82</text:p>
          </table:table-cell>
          <table:table-cell table:style-name="Tableau13.B3" office:value-type="float" office:value="18">
            <text:p text:style-name="P54">18</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Vanus</text:p>
          </table:table-cell>
          <table:covered-table-cell/>
          <table:covered-table-cell/>
          <table:covered-table-cell/>
        </table:table-row>
        <table:table-row>
          <table:table-cell table:style-name="Tableau13.A1" office:value-type="string">
            <text:p text:style-name="P50">15- 24 </text:p>
          </table:table-cell>
          <table:table-cell table:style-name="Tableau13.B3" office:value-type="float" office:value="92">
            <text:p text:style-name="P54">92</text:p>
          </table:table-cell>
          <table:table-cell table:style-name="Tableau13.B3" office:value-type="float" office:value="5">
            <text:p text:style-name="P54">5</text:p>
          </table:table-cell>
          <table:table-cell table:style-name="Tableau13.B3" office:value-type="float" office:value="0">
            <text:p text:style-name="P54">0</text:p>
          </table:table-cell>
        </table:table-row>
        <table:table-row>
          <table:table-cell table:style-name="Tableau13.A1" office:value-type="string">
            <text:p text:style-name="P50">25—39 </text:p>
          </table:table-cell>
          <table:table-cell table:style-name="Tableau13.B3" office:value-type="float" office:value="84">
            <text:p text:style-name="P54">84</text:p>
          </table:table-cell>
          <table:table-cell table:style-name="Tableau13.B3" office:value-type="float" office:value="16">
            <text:p text:style-name="P54">16</text:p>
          </table:table-cell>
          <table:table-cell table:style-name="Tableau13.B3" office:value-type="float" office:value="0">
            <text:p text:style-name="P54">0</text:p>
          </table:table-cell>
        </table:table-row>
        <table:table-row>
          <table:table-cell table:style-name="Tableau13.A1" office:value-type="string">
            <text:p text:style-name="P50">40-54 </text:p>
          </table:table-cell>
          <table:table-cell table:style-name="Tableau13.B3" office:value-type="float" office:value="83">
            <text:p text:style-name="P54">83</text:p>
          </table:table-cell>
          <table:table-cell table:style-name="Tableau13.B3" office:value-type="float" office:value="17">
            <text:p text:style-name="P54">17</text:p>
          </table:table-cell>
          <table:table-cell table:style-name="Tableau13.B3" office:value-type="float" office:value="0">
            <text:p text:style-name="P54">0</text:p>
          </table:table-cell>
        </table:table-row>
        <table:table-row>
          <table:table-cell table:style-name="Tableau13.A1" office:value-type="string">
            <text:p text:style-name="P50">&gt;=55</text:p>
          </table:table-cell>
          <table:table-cell table:style-name="Tableau13.B3" office:value-type="float" office:value="80">
            <text:p text:style-name="P54">80</text:p>
          </table:table-cell>
          <table:table-cell table:style-name="Tableau13.B3" office:value-type="float" office:value="20">
            <text:p text:style-name="P54">20</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Haridustase</text:p>
          </table:table-cell>
          <table:covered-table-cell/>
          <table:covered-table-cell/>
          <table:covered-table-cell/>
        </table:table-row>
        <table:table-row>
          <table:table-cell table:style-name="Tableau13.A1" office:value-type="string">
            <text:p text:style-name="P50">Madal haridustase (ISCED 0–2) </text:p>
          </table:table-cell>
          <table:table-cell table:style-name="Tableau13.B3" office:value-type="float" office:value="74">
            <text:p text:style-name="P54">74</text:p>
          </table:table-cell>
          <table:table-cell table:style-name="Tableau13.B3" office:value-type="float" office:value="26">
            <text:p text:style-name="P54">26</text:p>
          </table:table-cell>
          <table:table-cell table:style-name="Tableau13.B3" office:value-type="float" office:value="0">
            <text:p text:style-name="P54">0</text:p>
          </table:table-cell>
        </table:table-row>
        <table:table-row>
          <table:table-cell table:style-name="Tableau13.A1" office:value-type="string">
            <text:p text:style-name="P50">Keskmine haridustase (ISCED 3–4) </text:p>
          </table:table-cell>
          <table:table-cell table:style-name="Tableau13.B3" office:value-type="float" office:value="83">
            <text:p text:style-name="P54">83</text:p>
          </table:table-cell>
          <table:table-cell table:style-name="Tableau13.B3" office:value-type="float" office:value="17">
            <text:p text:style-name="P54">17</text:p>
          </table:table-cell>
          <table:table-cell table:style-name="Tableau13.B3" office:value-type="float" office:value="0">
            <text:p text:style-name="P54">0</text:p>
          </table:table-cell>
        </table:table-row>
        <table:table-row>
          <table:table-cell table:style-name="Tableau13.A1" office:value-type="string">
            <text:p text:style-name="P50">Kõrge haridustase (ISCED 5- 8) </text:p>
          </table:table-cell>
          <table:table-cell table:style-name="Tableau13.B3" office:value-type="float" office:value="91">
            <text:p text:style-name="P54">91</text:p>
          </table:table-cell>
          <table:table-cell table:style-name="Tableau13.B3" office:value-type="float" office:value="9">
            <text:p text:style-name="P54">9</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Sotsiaal-ametialane kategooria</text:p>
          </table:table-cell>
          <table:covered-table-cell/>
          <table:covered-table-cell/>
          <table:covered-table-cell/>
        </table:table-row>
        <table:table-row>
          <table:table-cell table:style-name="Tableau13.A1" office:value-type="string">
            <text:p text:style-name="P50">Füüsilisest isikust ettevõtjad </text:p>
          </table:table-cell>
          <table:table-cell table:style-name="Tableau13.B3" office:value-type="float" office:value="87">
            <text:p text:style-name="P54">87</text:p>
          </table:table-cell>
          <table:table-cell table:style-name="Tableau13.B3" office:value-type="float" office:value="13">
            <text:p text:style-name="P54">13</text:p>
          </table:table-cell>
          <table:table-cell table:style-name="Tableau13.B3" office:value-type="float" office:value="0">
            <text:p text:style-name="P54">0</text:p>
          </table:table-cell>
        </table:table-row>
        <table:table-row>
          <table:table-cell table:style-name="Tableau13.A1" office:value-type="string">
            <text:p text:style-name="P50">Juhid </text:p>
          </table:table-cell>
          <table:table-cell table:style-name="Tableau13.B3" office:value-type="float" office:value="93">
            <text:p text:style-name="P54">93</text:p>
          </table:table-cell>
          <table:table-cell table:style-name="Tableau13.B3" office:value-type="float" office:value="7">
            <text:p text:style-name="P54">7</text:p>
          </table:table-cell>
          <table:table-cell table:style-name="Tableau13.B3" office:value-type="float" office:value="0">
            <text:p text:style-name="P54">0</text:p>
          </table:table-cell>
        </table:table-row>
        <table:table-row>
          <table:table-cell table:style-name="Tableau13.A1" office:value-type="string">
            <text:p text:style-name="P50">Muud valged kraed </text:p>
          </table:table-cell>
          <table:table-cell table:style-name="Tableau13.B3" office:value-type="float" office:value="87">
            <text:p text:style-name="P54">87</text:p>
          </table:table-cell>
          <table:table-cell table:style-name="Tableau13.B3" office:value-type="float" office:value="13">
            <text:p text:style-name="P54">13</text:p>
          </table:table-cell>
          <table:table-cell table:style-name="Tableau13.B3" office:value-type="float" office:value="0">
            <text:p text:style-name="P54">0</text:p>
          </table:table-cell>
        </table:table-row>
        <table:table-row>
          <table:table-cell table:style-name="Tableau13.A1" office:value-type="string">
            <text:p text:style-name="P50">Käsitöölised </text:p>
          </table:table-cell>
          <table:table-cell table:style-name="Tableau13.B3" office:value-type="float" office:value="80">
            <text:p text:style-name="P54">80</text:p>
          </table:table-cell>
          <table:table-cell table:style-name="Tableau13.B3" office:value-type="float" office:value="20">
            <text:p text:style-name="P54">20</text:p>
          </table:table-cell>
          <table:table-cell table:style-name="Tableau13.B3" office:value-type="float" office:value="0">
            <text:p text:style-name="P54">0</text:p>
          </table:table-cell>
        </table:table-row>
        <table:table-row>
          <table:table-cell table:style-name="Tableau13.A1" office:value-type="string">
            <text:p text:style-name="P50">Majaelanikud </text:p>
          </table:table-cell>
          <table:table-cell table:style-name="Tableau13.B3" office:value-type="float" office:value="73">
            <text:p text:style-name="P54">73</text:p>
          </table:table-cell>
          <table:table-cell table:style-name="Tableau13.B3" office:value-type="float" office:value="27">
            <text:p text:style-name="P54">27</text:p>
          </table:table-cell>
          <table:table-cell table:style-name="Tableau13.B3" office:value-type="float" office:value="0">
            <text:p text:style-name="P54">0</text:p>
          </table:table-cell>
        </table:table-row>
        <table:table-row>
          <table:table-cell table:style-name="Tableau13.A1" office:value-type="string">
            <text:p text:style-name="P50">Töötu </text:p>
          </table:table-cell>
          <table:table-cell table:style-name="Tableau13.B3" office:value-type="float" office:value="57">
            <text:p text:style-name="P54">57</text:p>
          </table:table-cell>
          <table:table-cell table:style-name="Tableau13.B3" office:value-type="float" office:value="42">
            <text:p text:style-name="P54">42</text:p>
          </table:table-cell>
          <table:table-cell table:style-name="Tableau13.B3" office:value-type="float" office:value="1">
            <text:p text:style-name="P54">1</text:p>
          </table:table-cell>
        </table:table-row>
        <table:table-row>
          <table:table-cell table:style-name="Tableau13.A1" office:value-type="string">
            <text:p text:style-name="P50">Pensionile jäänud</text:p>
          </table:table-cell>
          <table:table-cell table:style-name="Tableau13.B3" office:value-type="float" office:value="79">
            <text:p text:style-name="P54">79</text:p>
          </table:table-cell>
          <table:table-cell table:style-name="Tableau13.B3" office:value-type="float" office:value="21">
            <text:p text:style-name="P54">21</text:p>
          </table:table-cell>
          <table:table-cell table:style-name="Tableau13.B3" office:value-type="float" office:value="0">
            <text:p text:style-name="P54">0</text:p>
          </table:table-cell>
        </table:table-row>
        <table:table-row>
          <table:table-cell table:style-name="Tableau13.A1" office:value-type="string">
            <text:p text:style-name="P50">Üliõpilased </text:p>
          </table:table-cell>
          <table:table-cell table:style-name="Tableau13.B3" office:value-type="float" office:value="92">
            <text:p text:style-name="P54">92</text:p>
          </table:table-cell>
          <table:table-cell table:style-name="Tableau13.B3" office:value-type="float" office:value="7">
            <text:p text:style-name="P54">7</text:p>
          </table:table-cell>
          <table:table-cell table:style-name="Tableau13.B3" office:value-type="float" office:value="1">
            <text:p text:style-name="P54">1</text:p>
          </table:table-cell>
        </table:table-row>
        <table:table-row>
          <table:table-cell table:style-name="Tableau13.A4" table:number-columns-spanned="4" office:value-type="string">
            <text:p text:style-name="P75">Raskused arvete tasumisel </text:p>
          </table:table-cell>
          <table:covered-table-cell/>
          <table:covered-table-cell/>
          <table:covered-table-cell/>
        </table:table-row>
        <table:table-row>
          <table:table-cell table:style-name="Tableau13.A1" office:value-type="string">
            <text:p text:style-name="P50">Suurema osa ajast </text:p>
          </table:table-cell>
          <table:table-cell table:style-name="Tableau13.B3" office:value-type="float" office:value="40">
            <text:p text:style-name="P54">40</text:p>
          </table:table-cell>
          <table:table-cell table:style-name="Tableau13.B3" office:value-type="float" office:value="59">
            <text:p text:style-name="P54">59</text:p>
          </table:table-cell>
          <table:table-cell table:style-name="Tableau13.B3" office:value-type="float" office:value="1">
            <text:p text:style-name="P54">1</text:p>
          </table:table-cell>
        </table:table-row>
        <table:table-row>
          <table:table-cell table:style-name="Tableau13.A1" office:value-type="string">
            <text:p text:style-name="P50">Aeg-ajalt </text:p>
          </table:table-cell>
          <table:table-cell table:style-name="Tableau13.B3" office:value-type="float" office:value="69">
            <text:p text:style-name="P54">69</text:p>
          </table:table-cell>
          <table:table-cell table:style-name="Tableau13.B3" office:value-type="float" office:value="31">
            <text:p text:style-name="P54">31</text:p>
          </table:table-cell>
          <table:table-cell table:style-name="Tableau13.B3" office:value-type="float" office:value="0">
            <text:p text:style-name="P54">0</text:p>
          </table:table-cell>
        </table:table-row>
        <table:table-row>
          <table:table-cell table:style-name="Tableau13.A1" office:value-type="string">
            <text:p text:style-name="P50">Peaaegu mitte kunagi / mitte kunagi </text:p>
          </table:table-cell>
          <table:table-cell table:style-name="Tableau13.B3" office:value-type="float" office:value="92">
            <text:p text:style-name="P54">92</text:p>
          </table:table-cell>
          <table:table-cell table:style-name="Tableau13.B3" office:value-type="float" office:value="8">
            <text:p text:style-name="P54">8</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Subjektiivne linnastumine </text:p>
          </table:table-cell>
          <table:covered-table-cell/>
          <table:covered-table-cell/>
          <table:covered-table-cell/>
        </table:table-row>
        <table:table-row>
          <table:table-cell table:style-name="Tableau13.A1" office:value-type="string">
            <text:p text:style-name="P50">Maapiirkond või küla </text:p>
          </table:table-cell>
          <table:table-cell table:style-name="Tableau13.B3" office:value-type="float" office:value="83">
            <text:p text:style-name="P54">83</text:p>
          </table:table-cell>
          <table:table-cell table:style-name="Tableau13.B3" office:value-type="float" office:value="17">
            <text:p text:style-name="P54">17</text:p>
          </table:table-cell>
          <table:table-cell table:style-name="Tableau13.B3" office:value-type="float" office:value="0">
            <text:p text:style-name="P54">0</text:p>
          </table:table-cell>
        </table:table-row>
        <table:table-row>
          <table:table-cell table:style-name="Tableau13.A1" office:value-type="string">
            <text:p text:style-name="P50">Väike või keskmise suurusega linn </text:p>
          </table:table-cell>
          <table:table-cell table:style-name="Tableau13.B3" office:value-type="float" office:value="84">
            <text:p text:style-name="P54">84</text:p>
          </table:table-cell>
          <table:table-cell table:style-name="Tableau13.B3" office:value-type="float" office:value="16">
            <text:p text:style-name="P54">16</text:p>
          </table:table-cell>
          <table:table-cell table:style-name="Tableau13.B3" office:value-type="float" office:value="0">
            <text:p text:style-name="P54">0</text:p>
          </table:table-cell>
        </table:table-row>
        <table:table-row>
          <table:table-cell table:style-name="Tableau13.A1" office:value-type="string">
            <text:p text:style-name="P50">Suurlinn </text:p>
          </table:table-cell>
          <table:table-cell table:style-name="Tableau13.B3" office:value-type="float" office:value="82">
            <text:p text:style-name="P54">82</text:p>
          </table:table-cell>
          <table:table-cell table:style-name="Tableau13.B3" office:value-type="float" office:value="18">
            <text:p text:style-name="P54">18</text:p>
          </table:table-cell>
          <table:table-cell table:style-name="Tableau13.B3" office:value-type="float" office:value="0">
            <text:p text:style-name="P54">0</text:p>
          </table:table-cell>
        </table:table-row>
        <table:table-row>
          <table:table-cell table:style-name="Tableau13.A4" table:number-columns-spanned="4" office:value-type="string">
            <text:p text:style-name="P75">ELi kuvand </text:p>
          </table:table-cell>
          <table:covered-table-cell/>
          <table:covered-table-cell/>
          <table:covered-table-cell/>
        </table:table-row>
        <table:table-row>
          <table:table-cell table:style-name="Tableau13.A1" office:value-type="string">
            <text:p text:style-name="P50">Positiivne </text:p>
          </table:table-cell>
          <table:table-cell table:style-name="Tableau13.B3" office:value-type="float" office:value="89">
            <text:p text:style-name="P54">89</text:p>
          </table:table-cell>
          <table:table-cell table:style-name="Tableau13.B3" office:value-type="float" office:value="11">
            <text:p text:style-name="P54">11</text:p>
          </table:table-cell>
          <table:table-cell table:style-name="Tableau13.B3" office:value-type="float" office:value="0">
            <text:p text:style-name="P54">0</text:p>
          </table:table-cell>
        </table:table-row>
        <table:table-row>
          <table:table-cell table:style-name="Tableau13.A1" office:value-type="string">
            <text:p text:style-name="P50">Neutraalne </text:p>
          </table:table-cell>
          <table:table-cell table:style-name="Tableau13.B3" office:value-type="float" office:value="79">
            <text:p text:style-name="P54">79</text:p>
          </table:table-cell>
          <table:table-cell table:style-name="Tableau13.B3" office:value-type="float" office:value="20">
            <text:p text:style-name="P54">20</text:p>
          </table:table-cell>
          <table:table-cell table:style-name="Tableau13.B3" office:value-type="float" office:value="1">
            <text:p text:style-name="P54">1</text:p>
          </table:table-cell>
        </table:table-row>
        <table:table-row>
          <table:table-cell table:style-name="Tableau13.A1" office:value-type="string">
            <text:p text:style-name="P50">Negatiivne </text:p>
          </table:table-cell>
          <table:table-cell table:style-name="Tableau13.B3" office:value-type="float" office:value="68">
            <text:p text:style-name="P54">68</text:p>
          </table:table-cell>
          <table:table-cell table:style-name="Tableau13.B3" office:value-type="float" office:value="32">
            <text:p text:style-name="P54">32</text:p>
          </table:table-cell>
          <table:table-cell table:style-name="Tableau13.B3" office:value-type="float" office:value="0">
            <text:p text:style-name="P54">0</text:p>
          </table:table-cell>
        </table:table-row>
      </table:table>
      <text:p text:style-name="P29"/>
      <text:h text:style-name="P16" text:outline-level="2"><text:bookmark-start text:name="__RefHeading___Toc316614_3078747257"/>Elukvaliteedi areng<text:bookmark-end text:name="__RefHeading___Toc316614_3078747257"/></text:h>
      <text:p text:style-name="P29">ELi tasandil iseloomustab viimase 12 kuu jooksul elukvaliteedis toimunud muutuste tajumist peamiselt stabiilsus, kuigi märkimisväärne osa vastanutest on teatanud olukorra halvenemisest. Kokkuvõttes väidab 62 % eurooplastest, et nende elukvaliteet on jäänud samaks, mis näitab, et enamiku jaoks on elutingimused jäänud üldjoontes stabiilseks. Samal ajal teatas üle veerandi vastanutest (27%), et nende elukvaliteet on halvenenud, samas kui vaid suhteliselt väike osa (11%) ütles, et see on paranenud. Seega jääb vastuste tasakaal selgelt negatiivseks, kusjuures need, kes teatasid olukorra halvenemisest, on rohkem kui need, kes tajuvad olukorra paranemist. Võrreldes eelmise, 2025. aasta oktoobri/novembri lainega on need tulemused jäänud üldiselt suhteliselt stabiilseks. </text:p>
      <text:p text:style-name="P24"><draw:g text:anchor-type="paragraph" draw:z-index="34" draw:name="Forme37" draw:style-name="gr9"><draw:frame draw:style-name="gr288" draw:text-style-name="P106" svg:width="6.908cm" svg:height="6.868cm" svg:x="7.003cm" svg:y="1.919cm"><draw:image xlink:href="Pictures/10000000000002A30000029FCD11464CE9A2EECB.png" xlink:type="simple" xlink:show="embed" xlink:actuate="onLoad" draw:mime-type="image/png"><text:p/></draw:image></draw:frame><draw:g draw:style-name="gr4"><draw:frame draw:style-name="gr289" draw:text-style-name="P106" svg:width="1.295cm" svg:height="2.454cm" svg:x="7.603cm" svg:y="8.966cm"><draw:image xlink:href="Pictures/10000000000000530000009D498E8C6B2365A37C.png" xlink:type="simple" xlink:show="embed" xlink:actuate="onLoad" draw:mime-type="image/png"><text:p/></draw:image></draw:frame><draw:frame draw:style-name="gr290" draw:text-style-name="P109" svg:width="3.818cm" svg:height="0.578cm" svg:x="8.885cm" svg:y="8.919cm"><draw:text-box><text:p text:style-name="P107"><text:span text:style-name="T42">Täiustatud</text:span></text:p></draw:text-box></draw:frame><draw:frame draw:style-name="gr291" draw:text-style-name="P109" svg:width="4.599cm" svg:height="0.888cm" svg:x="8.904cm" svg:y="9.548cm"><draw:text-box><text:p text:style-name="P107"><text:span text:style-name="T42">Jäänud samaks</text:span></text:p></draw:text-box></draw:frame><draw:frame draw:style-name="gr292" draw:text-style-name="P109" svg:width="3.52cm" svg:height="0.578cm" svg:x="8.903cm" svg:y="10.218cm"><draw:text-box><text:p text:style-name="P107"><text:span text:style-name="T42">Halvenenud</text:span></text:p></draw:text-box></draw:frame><draw:frame draw:style-name="gr293" draw:text-style-name="P109" svg:width="1.975cm" svg:height="0.578cm" svg:x="9.028cm" svg:y="10.818cm"><draw:text-box><text:p text:style-name="P107"><text:span text:style-name="T42">Ei tea</text:span></text:p></draw:text-box></draw:frame><draw:frame draw:style-name="gr294" draw:text-style-name="P109" svg:width="5.596cm" svg:height="2.2cm" svg:x="1.106cm" svg:y="8.409cm"><draw:text-box><text:p text:style-name="P107"><text:span text:style-name="T42">Täiustatud</text:span> <text:span text:style-name="T43">▼</text:span><text:span text:style-name="T42"> 1 </text:span></text:p><text:p text:style-name="P107"><text:span text:style-name="T42">Jäänud samaks</text:span> <text:span text:style-name="T43">▼</text:span><text:span text:style-name="T42"> 2 </text:span></text:p><text:p text:style-name="P107"><text:span text:style-name="T42">Halvenenud</text:span> <text:span text:style-name="T43">▲</text:span><text:span text:style-name="T42"> 3 </text:span></text:p><text:p text:style-name="P107"><text:span text:style-name="T42">Ei tea</text:span> <text:span text:style-name="T42">= </text:span></text:p></draw:text-box></draw:frame><draw:frame draw:style-name="gr295" draw:text-style-name="P109" svg:width="6.7cm" svg:height="1.064cm" svg:x="0.002cm" svg:y="10.049cm"><draw:text-box><text:p text:style-name="P107"><text:span text:style-name="T43">▲</text:span><text:span text:style-name="T44">▼</text:span> <text:span text:style-name="T42">(aprill / mai 2026 - oktoober / november 2025) </text:span></text:p></draw:text-box></draw:frame><draw:frame draw:style-name="gr296" draw:text-style-name="P109" svg:width="13.401cm" svg:height="0.902cm" svg:x="0.501cm" svg:y="0.219cm"><draw:text-box><text:p text:style-name="P107"><text:span text:style-name="T42">QA16 Milline väide on teie seisukohale kõige lähemal? Viimase 12 kuu jooksul on teie elukvaliteet (mugavuse või eelarve mõttes) olnud … (EL 27) (%)</text:span></text:p></draw:text-box></draw:frame></draw:g></draw:g></text:p>
      <text:p text:style-name="P24">Liikmesriikides on erinevad arusaamad sellest, kuidas elukvaliteet on viimase 12 kuu jooksul arenenud, kuigi kõigis riikides on endiselt kõige levinum seisukoht, et see on jäänud samaks.</text:p>
      <text:p text:style-name="P24"/>
      <text:p text:style-name="P26">Nende vastajate osakaal, kes teatasid, et nende elukvaliteet on paranenud, on suurim Maltal (31%), talle järgnevad Taani ja Rootsi (mõlemad 27%) ning Läti (20%), mis osutab positiivsemale arengule nendes riikides. Seevastu Ungaris ja Slovakkias (mõlemas 5 %) ning Itaalias, Kreekas ja Bulgaarias (kõigis 6 %) on täheldatud kõige väiksemat paranemist, mis viitab sellele, et selles kontekstis on paranemine palju vähem tuntav.</text:p>
      <text:p text:style-name="P24">Enamikus liikmesriikides on selge enamus teatanud, et nende elukvaliteet on püsinud stabiilsena, kusjuures eriti suur on nende osakaal Ungaris (80 %), Poolas (76 %) ja Itaalias (74 %).</text:p>
      <text:p text:style-name="P24">Samal ajal teatas märkimisväärne osa vastanutest oma elukvaliteedi halvenemisest, mis on riigiti väga erinev. Kõige kõrgem on see näitaja Kreekas (43 %), millele järgnevad Prantsusmaa, Portugal ja Bulgaaria (kõigis 39 %) ning Rumeenia (38 %), mis osutab laialt levinud arvamusele, et elamistingimused nendes riikides halvenevad.</text:p>
      <text:p text:style-name="P24">Kokkuvõttes näitavad need leiud, et olukord on Euroopa Liidus erinev: kuigi enamikus liikmesriikides valitseb endiselt stabiilsus, on olukorra paranemise ja halvenemise vaheline tasakaal väga erinev.</text:p>
      <text:p text:style-name="P24"><draw:g text:anchor-type="paragraph" draw:z-index="35" draw:name="Forme38" draw:style-name="gr9"><draw:frame draw:style-name="gr281" draw:text-style-name="P106" svg:width="16.7cm" svg:height="7.57cm" svg:x="0.002cm" svg:y="1.411cm"><draw:image xlink:href="Pictures/10000000000005180000024FF3FAE32BB71B0FE7.png" xlink:type="simple" xlink:show="embed" xlink:actuate="onLoad" draw:mime-type="image/png"><text:p/></draw:image></draw:frame><draw:g draw:style-name="gr4"><draw:frame draw:style-name="gr282" draw:text-style-name="P106" svg:width="13.569cm" svg:height="0.408cm" svg:x="0.702cm" svg:y="9.28cm"><draw:image xlink:href="Pictures/100000000000027600000013DD34BEC4B361299D.png" xlink:type="simple" xlink:show="embed" xlink:actuate="onLoad" draw:mime-type="image/png"><text:p/></draw:image></draw:frame><draw:frame draw:style-name="gr283" draw:text-style-name="P109" svg:width="3.816cm" svg:height="0.578cm" svg:x="1.254cm" svg:y="9.211cm"><draw:text-box><text:p text:style-name="P107"><text:span text:style-name="T42">Täiustatud</text:span></text:p></draw:text-box></draw:frame><draw:frame draw:style-name="gr284" draw:text-style-name="P109" svg:width="2.939cm" svg:height="0.6cm" svg:x="5.932cm" svg:y="9.281cm"><draw:text-box><text:p text:style-name="P107"><text:span text:style-name="T42">Jäänud samaks</text:span></text:p></draw:text-box></draw:frame><draw:frame draw:style-name="gr285" draw:text-style-name="P109" svg:width="3.603cm" svg:height="0.578cm" svg:x="9.469cm" svg:y="9.211cm"><draw:text-box><text:p text:style-name="P107"><text:span text:style-name="T42">Halvenenud</text:span></text:p></draw:text-box></draw:frame><draw:frame draw:style-name="gr286" draw:text-style-name="P109" svg:width="1.904cm" svg:height="0.902cm" svg:x="14.267cm" svg:y="9.211cm"><draw:text-box><text:p text:style-name="P107"><text:span text:style-name="T42">Ei oska öelda</text:span></text:p></draw:text-box></draw:frame></draw:g><draw:frame draw:style-name="gr287" draw:text-style-name="P109" svg:width="16.4cm" svg:height="0.902cm" svg:x="0.103cm" svg:y="0.111cm"><draw:text-box><text:p text:style-name="P107"><text:span text:style-name="T42">QA16 Milline väide on teie seisukohale kõige lähemal? Viimase 12 kuu jooksul on teie </text:span></text:p><text:p text:style-name="P107"><text:span text:style-name="T42">elukvaliteet (mugavuse või eelarve mõttes) on … (%)</text:span></text:p></draw:text-box></draw:frame></draw:g></text:p>
      <text:p text:style-name="P26">Muutused 2025. aasta sügisest kuni 2026. aasta kevadeni näitavad tajutava elukvaliteedi halvenemist mitmes liikmesriigis, kuigi selle ulatus on riigiti erinev.</text:p>
      <text:p text:style-name="P24">Halvenemisest teatanud vastajate osakaal suurenes kõige rohkem Iirimaal (+10 protsendipunkti) ja Bulgaarias (+9 protsendipunkti), kellele järgnesid Kreeka, Portugal, Rumeenia ja Soome (kõik +6 protsendipunkti). Need suundumused näitavad, et mitmes liikmesriigis on tajumine selgelt halvenenud. Kuigi enamikus neist riikidest oli halvenemine juba suhteliselt laialt levinud, paistab Soome erandina silma, kuna kasv toimub suhteliselt madalalt esialgselt tasemelt.</text:p>
      <text:p text:style-name="P24">Seevastu mõnes liikmesriigis on tajud suhteliselt stabiilsed või paranenud. Halvenemisest teatanud vastajate osakaal on vähenenud Maltal (–8 protsendipunkti) ja Luksemburgis (–5 protsendipunkti), mis näitab positiivsemat arengut nendes riikides. </text:p>
      <text:p text:style-name="P24"><draw:g text:anchor-type="paragraph" draw:z-index="36" draw:name="Forme39" draw:style-name="gr9"><draw:frame draw:style-name="gr276" draw:text-style-name="P106" svg:width="17.2cm" svg:height="6.469cm" svg:x="0.002cm" svg:y="1.324cm"><draw:image xlink:href="Pictures/100000000000052C000001F23CB4E005A7927448.png" xlink:type="simple" xlink:show="embed" xlink:actuate="onLoad" draw:mime-type="image/png"><text:p/></draw:image></draw:frame><draw:frame draw:style-name="gr277" draw:text-style-name="P106" svg:width="5.531cm" svg:height="0.768cm" svg:x="5.92cm" svg:y="8.221cm"><draw:image xlink:href="Pictures/10000000000000D10000001D71E1673C971B1D89.png" xlink:type="simple" xlink:show="embed" xlink:actuate="onLoad" draw:mime-type="image/png"><text:p/></draw:image></draw:frame><draw:frame draw:style-name="gr278" draw:text-style-name="P109" svg:width="2.43cm" svg:height="0.578cm" svg:x="6.948cm" svg:y="8.352cm"><draw:text-box><text:p text:style-name="P107"><text:span text:style-name="T42">aprill/mai 2026</text:span></text:p></draw:text-box></draw:frame><draw:frame draw:style-name="gr279" draw:text-style-name="P109" svg:width="2.573cm" svg:height="1.227cm" svg:x="11.277cm" svg:y="8.422cm"><draw:text-box><text:p text:style-name="P107"><text:span text:style-name="T43">Δ</text:span><text:span text:style-name="T42"> oktoober/november 2025 </text:span></text:p></draw:text-box></draw:frame><draw:frame draw:style-name="gr280" draw:text-style-name="P109" svg:width="16.043cm" svg:height="0.902cm" svg:x="0.406cm" svg:y="0.222cm"><draw:text-box><text:p text:style-name="P107"><text:span text:style-name="T42">QA16 Milline väide on teie seisukohale kõige lähemal? Viimase 12 kuu jooksul on teie elukvaliteet (mugavuse või eelarve mõttes) … - halvenenud (%)</text:span></text:p></draw:text-box></draw:frame></draw:g></text:p>
      <text:p text:style-name="P26">Seisukohad selle kohta, kuidas elukvaliteet on viimase 12 kuu jooksul arenenud, on sotsiaal-demograafilistes ja hoiakulistes rühmades erinevad, kuigi stabiilsus on endiselt kõige sagedamini teatatud hinnang kõigis kategooriates.</text:p>
      <text:p text:style-name="P24">Soolised erinevused on piiratud. Mehed teatavad paranemisest veidi suurema tõenäosusega kui naised (12% vs. 10%), samas kui naised ütlevad veidi suurema tõenäosusega, et nende elukvaliteet on halvenenud (28% vs. 26%). Nende osakaal, kes on teatanud, et nende olukord on jäänud samaks, on identne (62%), mis näitab, et meeste ja naiste kogemused on üldjoontes sarnased.</text:p>
      <text:p text:style-name="P24">Vanuserühmade vahel ilmnevad suuremad erinevused. Nooremad vastajad teatasid positiivsemast arengust: 18 % 15–24aastastest märkis, et nende elukvaliteet on paranenud, samas kui 55aastaste ja vanemate seas oli see näitaja vaid 7 %. Samal ajal suureneb vanusega halvenemist kajastav osakaal 17 %-lt noorimas rühmas 29 %-le 40-aastaste ja vanemate seas. </text:p>
      <text:p text:style-name="P24">Erinevused ilmnevad ka haridustasemes. Kõrgema haridustasemega vastajad teatasid suurema tõenäosusega olukorra paranemisest (15% vs. 7%) ja väiksema tõenäosusega olukorra halvenemisest (23% vs. 34%) kui madala haridustasemega vastajad. Keskmise haridustasemega inimesed teatavad suurema tõenäosusega stabiilsusest (64% vs. 59% madala haridustasemega inimestest). Need tulemused näitavad selget seost haridustaseme ja elukvaliteedi muutumise tajumise vahel.</text:p>
      <text:p text:style-name="P24">Vastajate finantsolukorra hindamisel täheldatakse eriti tugevat seost. Nendest, kellel on enamasti raskusi arvete tasumisega, teatab 64 % oma elukvaliteedi halvenemisest, samas kui ainult 7 % teatab paranemisest. Seevastu nende hulgas, kes selliseid raskusi peaaegu kunagi ei koge või ei koge, väheneb halvenemist kajastav osakaal 20 %-ni, samal ajal kui 13 % teatab olukorra paranemisest ja 67 % stabiilsusest. Vastajad, kellel on aeg-ajalt raskusi, on vahepealsel positsioonil (38% halvenenud vs 7% paranenud). See rõhutab tugevat seost majandusliku haavatavuse ja elutingimuste halvenemise tajumise vahel.</text:p>
      <text:p text:style-name="P24">ELi positiivse kuvandiga vastajad teatasid suurema tõenäosusega olukorra paranemisest (14 %) ja väiksema tõenäosusega halvenemisest (20 %) kui negatiivse kuvandiga vastajad, kellest ainult 7 % teatas olukorra paranemisest ja peaaegu pooled (48%) teatasid olukorra halvenemisest. Lisaks teatab 66 % positiivse kuvandiga inimestest stabiilsusest võrreldes 44 %ga neist, kellel on EList negatiivne kuvand.</text:p>
      <text:p text:style-name="P24">rahulolu elukvaliteediga on tihedalt seotud arusaamadega sellest, kuidas elukvaliteet on viimase 12 kuu jooksul arenenud. Ainult 21% vastanutest, kes on elukvaliteediga rahul, tajus, et see on halvenenud, samas kui see negatiivne arvamus domineerib selgelt nende seas, kes ei ole rahul (55%).</text:p>
      <text:p text:style-name="P24"/>
      <table:table table:name="Tableau14" table:style-name="Tableau14">
        <table:table-column table:style-name="Tableau14.A"/>
        <table:table-column table:style-name="Tableau14.B"/>
        <table:table-column table:style-name="Tableau14.C"/>
        <table:table-column table:style-name="Tableau14.D"/>
        <table:table-column table:style-name="Tableau14.E"/>
        <table:table-row>
          <table:table-cell table:style-name="Tableau14.A1" table:number-columns-spanned="5" office:value-type="string">
            <text:p text:style-name="P81">QA16 Milline väide on teie seisukohale kõige lähemal? Viimase 12 kuu jooksul on teie elukvaliteedil (mugavus või eelarve) … (% - EL)</text:p>
          </table:table-cell>
          <table:covered-table-cell/>
          <table:covered-table-cell/>
          <table:covered-table-cell/>
          <table:covered-table-cell/>
        </table:table-row>
        <table:table-row>
          <table:table-cell table:style-name="Tableau14.A1" office:value-type="string">
            <text:p text:style-name="P86"/>
          </table:table-cell>
          <table:table-cell table:style-name="Tableau14.A1" office:value-type="string">
            <text:p text:style-name="P85">Täiustatud</text:p>
          </table:table-cell>
          <table:table-cell table:style-name="Tableau14.A1" office:value-type="string">
            <text:p text:style-name="P85">Jäänud samaks</text:p>
          </table:table-cell>
          <table:table-cell table:style-name="Tableau14.A1" office:value-type="string">
            <text:p text:style-name="P85">Halvenenud</text:p>
          </table:table-cell>
          <table:table-cell table:style-name="Tableau14.A1" office:value-type="string">
            <text:p text:style-name="P85">Ei oska öelda</text:p>
          </table:table-cell>
        </table:table-row>
        <table:table-row>
          <table:table-cell table:style-name="Tableau14.A1" office:value-type="string">
            <text:p text:style-name="P81">EL 27 </text:p>
          </table:table-cell>
          <table:table-cell table:style-name="Tableau14.B3" office:value-type="float" office:value="11">
            <text:p text:style-name="P85">11</text:p>
          </table:table-cell>
          <table:table-cell table:style-name="Tableau14.B3" office:value-type="float" office:value="62">
            <text:p text:style-name="P85">62</text:p>
          </table:table-cell>
          <table:table-cell table:style-name="Tableau14.B3" office:value-type="float" office:value="27">
            <text:p text:style-name="P85">27</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Sugu</text:p>
          </table:table-cell>
          <table:covered-table-cell/>
          <table:covered-table-cell/>
          <table:covered-table-cell/>
          <table:covered-table-cell/>
        </table:table-row>
        <table:table-row>
          <table:table-cell table:style-name="Tableau14.A1" office:value-type="string">
            <text:p text:style-name="P81">Mees </text:p>
          </table:table-cell>
          <table:table-cell table:style-name="Tableau14.B3" office:value-type="float" office:value="12">
            <text:p text:style-name="P85">12</text:p>
          </table:table-cell>
          <table:table-cell table:style-name="Tableau14.B3" office:value-type="float" office:value="62">
            <text:p text:style-name="P85">62</text:p>
          </table:table-cell>
          <table:table-cell table:style-name="Tableau14.B3" office:value-type="float" office:value="26">
            <text:p text:style-name="P85">26</text:p>
          </table:table-cell>
          <table:table-cell table:style-name="Tableau14.B3" office:value-type="float" office:value="0">
            <text:p text:style-name="P85">0</text:p>
          </table:table-cell>
        </table:table-row>
        <table:table-row>
          <table:table-cell table:style-name="Tableau14.A1" office:value-type="string">
            <text:p text:style-name="P81">Naine </text:p>
          </table:table-cell>
          <table:table-cell table:style-name="Tableau14.B3" office:value-type="float" office:value="10">
            <text:p text:style-name="P85">10</text:p>
          </table:table-cell>
          <table:table-cell table:style-name="Tableau14.B3" office:value-type="float" office:value="62">
            <text:p text:style-name="P85">62</text:p>
          </table:table-cell>
          <table:table-cell table:style-name="Tableau14.B3" office:value-type="float" office:value="28">
            <text:p text:style-name="P85">28</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Vanus</text:p>
          </table:table-cell>
          <table:covered-table-cell/>
          <table:covered-table-cell/>
          <table:covered-table-cell/>
          <table:covered-table-cell/>
        </table:table-row>
        <table:table-row>
          <table:table-cell table:style-name="Tableau14.A1" office:value-type="string">
            <text:p text:style-name="P81">15- 24 </text:p>
          </table:table-cell>
          <table:table-cell table:style-name="Tableau14.B3" office:value-type="float" office:value="18">
            <text:p text:style-name="P85">18</text:p>
          </table:table-cell>
          <table:table-cell table:style-name="Tableau14.B3" office:value-type="float" office:value="64">
            <text:p text:style-name="P85">64</text:p>
          </table:table-cell>
          <table:table-cell table:style-name="Tableau14.B3" office:value-type="float" office:value="17">
            <text:p text:style-name="P85">17</text:p>
          </table:table-cell>
          <table:table-cell table:style-name="Tableau14.B3" office:value-type="float" office:value="1">
            <text:p text:style-name="P85">1</text:p>
          </table:table-cell>
        </table:table-row>
        <table:table-row>
          <table:table-cell table:style-name="Tableau14.A1" office:value-type="string">
            <text:p text:style-name="P81">25—39 </text:p>
          </table:table-cell>
          <table:table-cell table:style-name="Tableau14.B3" office:value-type="float" office:value="16">
            <text:p text:style-name="P85">16</text:p>
          </table:table-cell>
          <table:table-cell table:style-name="Tableau14.B3" office:value-type="float" office:value="57">
            <text:p text:style-name="P85">57</text:p>
          </table:table-cell>
          <table:table-cell table:style-name="Tableau14.B3" office:value-type="float" office:value="27">
            <text:p text:style-name="P85">27</text:p>
          </table:table-cell>
          <table:table-cell table:style-name="Tableau14.B3" office:value-type="float" office:value="0">
            <text:p text:style-name="P85">0</text:p>
          </table:table-cell>
        </table:table-row>
        <table:table-row>
          <table:table-cell table:style-name="Tableau14.A1" office:value-type="string">
            <text:p text:style-name="P81">40-54 </text:p>
          </table:table-cell>
          <table:table-cell table:style-name="Tableau14.B3" office:value-type="float" office:value="11">
            <text:p text:style-name="P85">11</text:p>
          </table:table-cell>
          <table:table-cell table:style-name="Tableau14.B3" office:value-type="float" office:value="60">
            <text:p text:style-name="P85">60</text:p>
          </table:table-cell>
          <table:table-cell table:style-name="Tableau14.B3" office:value-type="float" office:value="29">
            <text:p text:style-name="P85">29</text:p>
          </table:table-cell>
          <table:table-cell table:style-name="Tableau14.B3" office:value-type="float" office:value="0">
            <text:p text:style-name="P85">0</text:p>
          </table:table-cell>
        </table:table-row>
        <table:table-row>
          <table:table-cell table:style-name="Tableau14.A1" office:value-type="string">
            <text:p text:style-name="P81">&gt;=55</text:p>
          </table:table-cell>
          <table:table-cell table:style-name="Tableau14.B3" office:value-type="float" office:value="7">
            <text:p text:style-name="P85">7</text:p>
          </table:table-cell>
          <table:table-cell table:style-name="Tableau14.B3" office:value-type="float" office:value="64">
            <text:p text:style-name="P85">64</text:p>
          </table:table-cell>
          <table:table-cell table:style-name="Tableau14.B3" office:value-type="float" office:value="29">
            <text:p text:style-name="P85">29</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Haridustase</text:p>
          </table:table-cell>
          <table:covered-table-cell/>
          <table:covered-table-cell/>
          <table:covered-table-cell/>
          <table:covered-table-cell/>
        </table:table-row>
        <table:table-row>
          <table:table-cell table:style-name="Tableau14.A1" office:value-type="string">
            <text:p text:style-name="P81">Madal haridustase (ISCED 0–2) </text:p>
          </table:table-cell>
          <table:table-cell table:style-name="Tableau14.B3" office:value-type="float" office:value="7">
            <text:p text:style-name="P85">7</text:p>
          </table:table-cell>
          <table:table-cell table:style-name="Tableau14.B3" office:value-type="float" office:value="59">
            <text:p text:style-name="P85">59</text:p>
          </table:table-cell>
          <table:table-cell table:style-name="Tableau14.B3" office:value-type="float" office:value="34">
            <text:p text:style-name="P85">34</text:p>
          </table:table-cell>
          <table:table-cell table:style-name="Tableau14.B3" office:value-type="float" office:value="0">
            <text:p text:style-name="P85">0</text:p>
          </table:table-cell>
        </table:table-row>
        <table:table-row>
          <table:table-cell table:style-name="Tableau14.A1" office:value-type="string">
            <text:p text:style-name="P81">Keskmine haridustase (ISCED 3–4) </text:p>
          </table:table-cell>
          <table:table-cell table:style-name="Tableau14.B3" office:value-type="float" office:value="11">
            <text:p text:style-name="P85">11</text:p>
          </table:table-cell>
          <table:table-cell table:style-name="Tableau14.B3" office:value-type="float" office:value="64">
            <text:p text:style-name="P85">64</text:p>
          </table:table-cell>
          <table:table-cell table:style-name="Tableau14.B3" office:value-type="float" office:value="25">
            <text:p text:style-name="P85">25</text:p>
          </table:table-cell>
          <table:table-cell table:style-name="Tableau14.B3" office:value-type="float" office:value="0">
            <text:p text:style-name="P85">0</text:p>
          </table:table-cell>
        </table:table-row>
        <table:table-row>
          <table:table-cell table:style-name="Tableau14.A1" office:value-type="string">
            <text:p text:style-name="P81">Kõrge haridustase (ISCED 5- 8) </text:p>
          </table:table-cell>
          <table:table-cell table:style-name="Tableau14.B3" office:value-type="float" office:value="15">
            <text:p text:style-name="P85">15</text:p>
          </table:table-cell>
          <table:table-cell table:style-name="Tableau14.B3" office:value-type="float" office:value="62">
            <text:p text:style-name="P85">62</text:p>
          </table:table-cell>
          <table:table-cell table:style-name="Tableau14.B3" office:value-type="float" office:value="23">
            <text:p text:style-name="P85">23</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Sotsiaal-ametialane kategooria</text:p>
          </table:table-cell>
          <table:covered-table-cell/>
          <table:covered-table-cell/>
          <table:covered-table-cell/>
          <table:covered-table-cell/>
        </table:table-row>
        <table:table-row>
          <table:table-cell table:style-name="Tableau14.A1" office:value-type="string">
            <text:p text:style-name="P81">Füüsilisest isikust ettevõtjad </text:p>
          </table:table-cell>
          <table:table-cell table:style-name="Tableau14.B3" office:value-type="float" office:value="11">
            <text:p text:style-name="P85">11</text:p>
          </table:table-cell>
          <table:table-cell table:style-name="Tableau14.B3" office:value-type="float" office:value="62">
            <text:p text:style-name="P85">62</text:p>
          </table:table-cell>
          <table:table-cell table:style-name="Tableau14.B3" office:value-type="float" office:value="27">
            <text:p text:style-name="P85">27</text:p>
          </table:table-cell>
          <table:table-cell table:style-name="Tableau14.B3" office:value-type="float" office:value="0">
            <text:p text:style-name="P85">0</text:p>
          </table:table-cell>
        </table:table-row>
        <table:table-row>
          <table:table-cell table:style-name="Tableau14.A1" office:value-type="string">
            <text:p text:style-name="P81">Juhid </text:p>
          </table:table-cell>
          <table:table-cell table:style-name="Tableau14.B3" office:value-type="float" office:value="17">
            <text:p text:style-name="P85">17</text:p>
          </table:table-cell>
          <table:table-cell table:style-name="Tableau14.B3" office:value-type="float" office:value="61">
            <text:p text:style-name="P85">61</text:p>
          </table:table-cell>
          <table:table-cell table:style-name="Tableau14.B3" office:value-type="float" office:value="22">
            <text:p text:style-name="P85">22</text:p>
          </table:table-cell>
          <table:table-cell table:style-name="Tableau14.B3" office:value-type="float" office:value="0">
            <text:p text:style-name="P85">0</text:p>
          </table:table-cell>
        </table:table-row>
        <table:table-row>
          <table:table-cell table:style-name="Tableau14.A1" office:value-type="string">
            <text:p text:style-name="P81">Muud valged kraed </text:p>
          </table:table-cell>
          <table:table-cell table:style-name="Tableau14.B3" office:value-type="float" office:value="12">
            <text:p text:style-name="P85">12</text:p>
          </table:table-cell>
          <table:table-cell table:style-name="Tableau14.B3" office:value-type="float" office:value="62">
            <text:p text:style-name="P85">62</text:p>
          </table:table-cell>
          <table:table-cell table:style-name="Tableau14.B3" office:value-type="float" office:value="26">
            <text:p text:style-name="P85">26</text:p>
          </table:table-cell>
          <table:table-cell table:style-name="Tableau14.B3" office:value-type="float" office:value="0">
            <text:p text:style-name="P85">0</text:p>
          </table:table-cell>
        </table:table-row>
        <table:table-row>
          <table:table-cell table:style-name="Tableau14.A1" office:value-type="string">
            <text:p text:style-name="P81">Käsitöölised </text:p>
          </table:table-cell>
          <table:table-cell table:style-name="Tableau14.B3" office:value-type="float" office:value="13">
            <text:p text:style-name="P85">13</text:p>
          </table:table-cell>
          <table:table-cell table:style-name="Tableau14.B3" office:value-type="float" office:value="59">
            <text:p text:style-name="P85">59</text:p>
          </table:table-cell>
          <table:table-cell table:style-name="Tableau14.B3" office:value-type="float" office:value="28">
            <text:p text:style-name="P85">28</text:p>
          </table:table-cell>
          <table:table-cell table:style-name="Tableau14.B3" office:value-type="float" office:value="0">
            <text:p text:style-name="P85">0</text:p>
          </table:table-cell>
        </table:table-row>
        <table:table-row>
          <table:table-cell table:style-name="Tableau14.A1" office:value-type="string">
            <text:p text:style-name="P81">Majaelanikud </text:p>
          </table:table-cell>
          <table:table-cell table:style-name="Tableau14.B3" office:value-type="float" office:value="7">
            <text:p text:style-name="P85">7</text:p>
          </table:table-cell>
          <table:table-cell table:style-name="Tableau14.B3" office:value-type="float" office:value="61">
            <text:p text:style-name="P85">61</text:p>
          </table:table-cell>
          <table:table-cell table:style-name="Tableau14.B3" office:value-type="float" office:value="32">
            <text:p text:style-name="P85">32</text:p>
          </table:table-cell>
          <table:table-cell table:style-name="Tableau14.B3" office:value-type="float" office:value="0">
            <text:p text:style-name="P85">0</text:p>
          </table:table-cell>
        </table:table-row>
        <table:table-row>
          <table:table-cell table:style-name="Tableau14.A1" office:value-type="string">
            <text:p text:style-name="P81">Töötu </text:p>
          </table:table-cell>
          <table:table-cell table:style-name="Tableau14.B3" office:value-type="float" office:value="9">
            <text:p text:style-name="P85">9</text:p>
          </table:table-cell>
          <table:table-cell table:style-name="Tableau14.B3" office:value-type="float" office:value="51">
            <text:p text:style-name="P85">51</text:p>
          </table:table-cell>
          <table:table-cell table:style-name="Tableau14.B3" office:value-type="float" office:value="39">
            <text:p text:style-name="P85">39</text:p>
          </table:table-cell>
          <table:table-cell table:style-name="Tableau14.B3" office:value-type="float" office:value="1">
            <text:p text:style-name="P85">1</text:p>
          </table:table-cell>
        </table:table-row>
        <table:table-row>
          <table:table-cell table:style-name="Tableau14.A1" office:value-type="string">
            <text:p text:style-name="P81">Pensionile jäänud</text:p>
          </table:table-cell>
          <table:table-cell table:style-name="Tableau14.B3" office:value-type="float" office:value="6">
            <text:p text:style-name="P85">6</text:p>
          </table:table-cell>
          <table:table-cell table:style-name="Tableau14.B3" office:value-type="float" office:value="64">
            <text:p text:style-name="P85">64</text:p>
          </table:table-cell>
          <table:table-cell table:style-name="Tableau14.B3" office:value-type="float" office:value="30">
            <text:p text:style-name="P85">30</text:p>
          </table:table-cell>
          <table:table-cell table:style-name="Tableau14.B3" office:value-type="float" office:value="0">
            <text:p text:style-name="P85">0</text:p>
          </table:table-cell>
        </table:table-row>
        <table:table-row>
          <table:table-cell table:style-name="Tableau14.A1" office:value-type="string">
            <text:p text:style-name="P81">Üliõpilased </text:p>
          </table:table-cell>
          <table:table-cell table:style-name="Tableau14.B3" office:value-type="float" office:value="16">
            <text:p text:style-name="P85">16</text:p>
          </table:table-cell>
          <table:table-cell table:style-name="Tableau14.B3" office:value-type="float" office:value="65">
            <text:p text:style-name="P85">65</text:p>
          </table:table-cell>
          <table:table-cell table:style-name="Tableau14.B3" office:value-type="float" office:value="18">
            <text:p text:style-name="P85">18</text:p>
          </table:table-cell>
          <table:table-cell table:style-name="Tableau14.B3" office:value-type="float" office:value="1">
            <text:p text:style-name="P85">1</text:p>
          </table:table-cell>
        </table:table-row>
        <table:table-row>
          <table:table-cell table:style-name="Tableau14.A4" table:number-columns-spanned="5" office:value-type="string">
            <text:p text:style-name="P72">Raskused arvete tasumisel </text:p>
          </table:table-cell>
          <table:covered-table-cell/>
          <table:covered-table-cell/>
          <table:covered-table-cell/>
          <table:covered-table-cell/>
        </table:table-row>
        <table:table-row>
          <table:table-cell table:style-name="Tableau14.A1" office:value-type="string">
            <text:p text:style-name="P81">Suurema osa ajast </text:p>
          </table:table-cell>
          <table:table-cell table:style-name="Tableau14.B3" office:value-type="float" office:value="7">
            <text:p text:style-name="P85">7</text:p>
          </table:table-cell>
          <table:table-cell table:style-name="Tableau14.B3" office:value-type="float" office:value="29">
            <text:p text:style-name="P85">29</text:p>
          </table:table-cell>
          <table:table-cell table:style-name="Tableau14.B3" office:value-type="float" office:value="64">
            <text:p text:style-name="P85">64</text:p>
          </table:table-cell>
          <table:table-cell table:style-name="Tableau14.B3" office:value-type="float" office:value="0">
            <text:p text:style-name="P85">0</text:p>
          </table:table-cell>
        </table:table-row>
        <table:table-row>
          <table:table-cell table:style-name="Tableau14.A1" office:value-type="string">
            <text:p text:style-name="P81">Aeg-ajalt </text:p>
          </table:table-cell>
          <table:table-cell table:style-name="Tableau14.B3" office:value-type="float" office:value="7">
            <text:p text:style-name="P85">7</text:p>
          </table:table-cell>
          <table:table-cell table:style-name="Tableau14.B3" office:value-type="float" office:value="55">
            <text:p text:style-name="P85">55</text:p>
          </table:table-cell>
          <table:table-cell table:style-name="Tableau14.B3" office:value-type="float" office:value="38">
            <text:p text:style-name="P85">38</text:p>
          </table:table-cell>
          <table:table-cell table:style-name="Tableau14.B3" office:value-type="float" office:value="0">
            <text:p text:style-name="P85">0</text:p>
          </table:table-cell>
        </table:table-row>
        <table:table-row>
          <table:table-cell table:style-name="Tableau14.A1" office:value-type="string">
            <text:p text:style-name="P81">Peaaegu mitte kunagi / mitte kunagi </text:p>
          </table:table-cell>
          <table:table-cell table:style-name="Tableau14.B3" office:value-type="float" office:value="13">
            <text:p text:style-name="P85">13</text:p>
          </table:table-cell>
          <table:table-cell table:style-name="Tableau14.B3" office:value-type="float" office:value="67">
            <text:p text:style-name="P85">67</text:p>
          </table:table-cell>
          <table:table-cell table:style-name="Tableau14.B3" office:value-type="float" office:value="20">
            <text:p text:style-name="P85">20</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Subjektiivne linnastumine </text:p>
          </table:table-cell>
          <table:covered-table-cell/>
          <table:covered-table-cell/>
          <table:covered-table-cell/>
          <table:covered-table-cell/>
        </table:table-row>
        <table:table-row>
          <table:table-cell table:style-name="Tableau14.A1" office:value-type="string">
            <text:p text:style-name="P81">Maapiirkond või küla </text:p>
          </table:table-cell>
          <table:table-cell table:style-name="Tableau14.B3" office:value-type="float" office:value="11">
            <text:p text:style-name="P85">11</text:p>
          </table:table-cell>
          <table:table-cell table:style-name="Tableau14.B3" office:value-type="float" office:value="61">
            <text:p text:style-name="P85">61</text:p>
          </table:table-cell>
          <table:table-cell table:style-name="Tableau14.B3" office:value-type="float" office:value="28">
            <text:p text:style-name="P85">28</text:p>
          </table:table-cell>
          <table:table-cell table:style-name="Tableau14.B3" office:value-type="float" office:value="0">
            <text:p text:style-name="P85">0</text:p>
          </table:table-cell>
        </table:table-row>
        <table:table-row>
          <table:table-cell table:style-name="Tableau14.A1" office:value-type="string">
            <text:p text:style-name="P81">Väike või keskmise suurusega linn </text:p>
          </table:table-cell>
          <table:table-cell table:style-name="Tableau14.B3" office:value-type="float" office:value="10">
            <text:p text:style-name="P85">10</text:p>
          </table:table-cell>
          <table:table-cell table:style-name="Tableau14.B3" office:value-type="float" office:value="63">
            <text:p text:style-name="P85">63</text:p>
          </table:table-cell>
          <table:table-cell table:style-name="Tableau14.B3" office:value-type="float" office:value="27">
            <text:p text:style-name="P85">27</text:p>
          </table:table-cell>
          <table:table-cell table:style-name="Tableau14.B3" office:value-type="float" office:value="0">
            <text:p text:style-name="P85">0</text:p>
          </table:table-cell>
        </table:table-row>
        <table:table-row>
          <table:table-cell table:style-name="Tableau14.A1" office:value-type="string">
            <text:p text:style-name="P81">Suurlinn </text:p>
          </table:table-cell>
          <table:table-cell table:style-name="Tableau14.B3" office:value-type="float" office:value="13">
            <text:p text:style-name="P85">13</text:p>
          </table:table-cell>
          <table:table-cell table:style-name="Tableau14.B3" office:value-type="float" office:value="61">
            <text:p text:style-name="P85">61</text:p>
          </table:table-cell>
          <table:table-cell table:style-name="Tableau14.B3" office:value-type="float" office:value="26">
            <text:p text:style-name="P85">26</text:p>
          </table:table-cell>
          <table:table-cell table:style-name="Tableau14.B3" office:value-type="float" office:value="0">
            <text:p text:style-name="P85">0</text:p>
          </table:table-cell>
        </table:table-row>
        <table:table-row>
          <table:table-cell table:style-name="Tableau14.A4" table:number-columns-spanned="5" office:value-type="string">
            <text:p text:style-name="P72">ELi kuvand </text:p>
          </table:table-cell>
          <table:covered-table-cell/>
          <table:covered-table-cell/>
          <table:covered-table-cell/>
          <table:covered-table-cell/>
        </table:table-row>
        <table:table-row>
          <table:table-cell table:style-name="Tableau14.A1" office:value-type="string">
            <text:p text:style-name="P81">Positiivne </text:p>
          </table:table-cell>
          <table:table-cell table:style-name="Tableau14.B3" office:value-type="float" office:value="14">
            <text:p text:style-name="P85">14</text:p>
          </table:table-cell>
          <table:table-cell table:style-name="Tableau14.B3" office:value-type="float" office:value="66">
            <text:p text:style-name="P85">66</text:p>
          </table:table-cell>
          <table:table-cell table:style-name="Tableau14.B3" office:value-type="float" office:value="20">
            <text:p text:style-name="P85">20</text:p>
          </table:table-cell>
          <table:table-cell table:style-name="Tableau14.B3" office:value-type="float" office:value="0">
            <text:p text:style-name="P85">0</text:p>
          </table:table-cell>
        </table:table-row>
        <table:table-row>
          <table:table-cell table:style-name="Tableau14.A1" office:value-type="string">
            <text:p text:style-name="P81">Neutraalne </text:p>
          </table:table-cell>
          <table:table-cell table:style-name="Tableau14.B3" office:value-type="float" office:value="8">
            <text:p text:style-name="P85">8</text:p>
          </table:table-cell>
          <table:table-cell table:style-name="Tableau14.B3" office:value-type="float" office:value="64">
            <text:p text:style-name="P85">64</text:p>
          </table:table-cell>
          <table:table-cell table:style-name="Tableau14.B3" office:value-type="float" office:value="28">
            <text:p text:style-name="P85">28</text:p>
          </table:table-cell>
          <table:table-cell table:style-name="Tableau14.B3" office:value-type="float" office:value="0">
            <text:p text:style-name="P85">0</text:p>
          </table:table-cell>
        </table:table-row>
        <table:table-row>
          <table:table-cell table:style-name="Tableau14.A1" office:value-type="string">
            <text:p text:style-name="P81">Negatiivne </text:p>
          </table:table-cell>
          <table:table-cell table:style-name="Tableau14.B3" office:value-type="float" office:value="7">
            <text:p text:style-name="P85">7</text:p>
          </table:table-cell>
          <table:table-cell table:style-name="Tableau14.B3" office:value-type="float" office:value="44">
            <text:p text:style-name="P85">44</text:p>
          </table:table-cell>
          <table:table-cell table:style-name="Tableau14.B3" office:value-type="float" office:value="48">
            <text:p text:style-name="P85">48</text:p>
          </table:table-cell>
          <table:table-cell table:style-name="Tableau14.B3" office:value-type="float" office:value="1">
            <text:p text:style-name="P85">1</text:p>
          </table:table-cell>
        </table:table-row>
        <table:table-row>
          <table:table-cell table:style-name="Tableau14.A4" table:number-columns-spanned="5" office:value-type="string">
            <text:p text:style-name="P72">Rahulolu elukvaliteediga </text:p>
          </table:table-cell>
          <table:covered-table-cell/>
          <table:covered-table-cell/>
          <table:covered-table-cell/>
          <table:covered-table-cell/>
        </table:table-row>
        <table:table-row>
          <table:table-cell table:style-name="Tableau14.A1" office:value-type="string">
            <text:p text:style-name="P81">Rahul </text:p>
          </table:table-cell>
          <table:table-cell table:style-name="Tableau14.B3" office:value-type="float" office:value="13">
            <text:p text:style-name="P85">13</text:p>
          </table:table-cell>
          <table:table-cell table:style-name="Tableau14.B3" office:value-type="float" office:value="66">
            <text:p text:style-name="P85">66</text:p>
          </table:table-cell>
          <table:table-cell table:style-name="Tableau14.B3" office:value-type="float" office:value="21">
            <text:p text:style-name="P85">21</text:p>
          </table:table-cell>
          <table:table-cell table:style-name="Tableau14.B3" office:value-type="float" office:value="0">
            <text:p text:style-name="P85">0</text:p>
          </table:table-cell>
        </table:table-row>
        <table:table-row>
          <table:table-cell table:style-name="Tableau14.A1" office:value-type="string">
            <text:p text:style-name="P81">Ei ole rahul </text:p>
          </table:table-cell>
          <table:table-cell table:style-name="Tableau14.B3" office:value-type="float" office:value="4">
            <text:p text:style-name="P85">4</text:p>
          </table:table-cell>
          <table:table-cell table:style-name="Tableau14.B3" office:value-type="float" office:value="41">
            <text:p text:style-name="P85">41</text:p>
          </table:table-cell>
          <table:table-cell table:style-name="Tableau14.B3" office:value-type="float" office:value="55">
            <text:p text:style-name="P85">55</text:p>
          </table:table-cell>
          <table:table-cell table:style-name="Tableau14.B3" office:value-type="float" office:value="0">
            <text:p text:style-name="P85">0</text:p>
          </table:table-cell>
        </table:table-row>
      </table:table>
      <text:p text:style-name="P24"/>
      <text:p text:style-name="P24"/>
      <text:h text:style-name="P16" text:outline-level="2"><text:bookmark-start text:name="__RefHeading___Toc316616_3078747257"/>Elatustaseme areng<text:bookmark-end text:name="__RefHeading___Toc316616_3078747257"/></text:h>
      <text:p text:style-name="P24">Tulevikku vaadates paluti vastajatel hinnata, kuidas nende isiklik elatustase järgmise viie aasta jooksul areneb. Kontekstis, mida kujundavad majanduslik ebakindlus, kasvavad elamiskulud ja pikaajalised struktuursed probleemid, annab see küsimus ülevaate eurooplaste ootustest oma tulevase materiaalse heaolu suhtes.</text:p>
      <text:p text:style-name="P24">ELi tasandil iseloomustab ootusi tulevase elatustaseme suhtes peamiselt stabiilsus, kuigi märkimisväärne osa vastanutest prognoosib olukorra halvenemist. Üldiselt eeldab pool eurooplastest (50 %), et nende elatustase jääb järgmise viie aasta jooksul muutumatuks, mistõttu on see kõige levinum lahendus. See näitab, et paljude vastajate jaoks peetakse tulevikuväljavaateid suhteliselt stabiilseks, kuigi ilma märkimisväärse paranemiseta.</text:p>
      <text:p text:style-name="P24">Samal ajal usub peaaegu kolm vastajat kümnest (29%), et nende elatustase langeb, mis näitab märkimisväärset muret tulevaste majandustingimuste pärast. Seevastu vähem kui kaks vastanut kümnest (18 %) eeldab, et nende olukord paraneb, mis osutab piiratumale optimismile isiklike majanduslike väljavaadete suhtes. </text:p>
      <text:p text:style-name="P24">Üldiselt näitavad need leiud, et kuigi peamine ootus on endiselt stabiilsus, prognoosib märkimisväärne osa eurooplastest oma elutingimuste halvenemist ja suhteliselt vähesed prognoosivad olukorra paranemist. See muster peegeldab ettevaatlikku ja mõnevõrra pessimistlikku väljavaadet isiklikele majanduslikele tulevikuväljavaadetele kogu Euroopa Liidus.</text:p>
      <text:p text:style-name="P24"><draw:g text:anchor-type="paragraph" draw:z-index="37" draw:name="Forme40" draw:style-name="gr9"><draw:frame draw:style-name="gr269" draw:text-style-name="P106" svg:width="7.737cm" svg:height="7.813cm" svg:x="9.162cm" svg:y="0.219cm"><draw:image xlink:href="Pictures/100000000000026A0000026A5AE84A4AECED5BE4.png" xlink:type="simple" xlink:show="embed" xlink:actuate="onLoad" draw:mime-type="image/png"><text:p/></draw:image></draw:frame><draw:g draw:style-name="gr4"><draw:frame draw:style-name="gr270" draw:text-style-name="P109" svg:width="7.279cm" svg:height="0.578cm" svg:x="8.608cm" svg:y="8.495cm"><draw:text-box><text:p text:style-name="P107"><text:span text:style-name="T42">Teie elatustase langeb</text:span></text:p></draw:text-box></draw:frame><draw:frame draw:style-name="gr271" draw:text-style-name="P109" svg:width="7.63cm" svg:height="0.578cm" svg:x="8.626cm" svg:y="8.936cm"><draw:text-box><text:p text:style-name="P107"><text:span text:style-name="T42">Teie elatustase ei muutu</text:span></text:p></draw:text-box></draw:frame><draw:frame draw:style-name="gr272" draw:text-style-name="P109" svg:width="7.263cm" svg:height="0.578cm" svg:x="8.624cm" svg:y="9.404cm"><draw:text-box><text:p text:style-name="P107"><text:span text:style-name="T42">Teie elatustase tõuseb</text:span></text:p></draw:text-box></draw:frame><draw:frame draw:style-name="gr273" draw:text-style-name="P109" svg:width="6.781cm" svg:height="0.578cm" svg:x="8.739cm" svg:y="9.913cm"><draw:text-box><text:p text:style-name="P107"><text:span text:style-name="T42">Ei oska öelda / Vastus puudub</text:span></text:p></draw:text-box></draw:frame><draw:frame draw:style-name="gr274" draw:text-style-name="P106" svg:width="1.015cm" svg:height="1.886cm" svg:x="7.424cm" svg:y="8.495cm"><draw:image xlink:href="Pictures/100000000000003D000000954165C8F8342EF2BA.png" xlink:type="simple" xlink:show="embed" xlink:actuate="onLoad" draw:mime-type="image/png"><text:p/></draw:image></draw:frame></draw:g><draw:frame draw:style-name="gr275" draw:text-style-name="P109" svg:width="7.077cm" svg:height="2.687cm" svg:x="1.362cm" svg:y="5.95cm"><draw:text-box><text:p text:style-name="P107"><text:span text:style-name="T42">Teie elatustase langeb</text:span> <text:span text:style-name="T43">▲</text:span><text:span text:style-name="T42"> 1 </text:span></text:p><text:p text:style-name="P107"><text:span text:style-name="T42">Teie elatustase ei muutu</text:span> <text:span text:style-name="T43">▼</text:span> <text:span text:style-name="T42">4 </text:span></text:p><text:p text:style-name="P107"><text:span text:style-name="T42">Teie elatustase tõuseb</text:span> <text:span text:style-name="T43">▲</text:span><text:span text:style-name="T42"> 2 </text:span></text:p><text:p text:style-name="P107"><text:span text:style-name="T42">Ei oska öelda / Vastus puudub</text:span> <text:span text:style-name="T43">▲</text:span><text:span text:style-name="T42"> 1 </text:span></text:p><text:p text:style-name="P107"><text:span text:style-name="T43">▲</text:span><text:span text:style-name="T44">▼</text:span> <text:span text:style-name="T42">(aprill/mai 2026 - november 2025) </text:span></text:p></draw:text-box></draw:frame></draw:g></text:p>
      <text:p text:style-name="P26">Alates 2025. aasta novembrist on areng peamiselt nende vastajate osakaalu mõningane vähenemine, kes eeldavad, et nende olukord jääb samaks, samas kui nii vähenemist kui ka suurenemist prognoosiv osakaal on jätkuvalt veidi suurenenud. </text:p>
      <text:p text:style-name="P24"><draw:g text:anchor-type="paragraph" draw:z-index="38" draw:name="Forme41" draw:style-name="gr9"><draw:frame draw:style-name="gr256" draw:text-style-name="P106" svg:width="16.8cm" svg:height="5.532cm" svg:x="0cm" svg:y="1.728cm"><draw:image xlink:href="Pictures/100000000000053B000001B9A17D14A3EFF91183.png" xlink:type="simple" xlink:show="embed" xlink:actuate="onLoad" draw:mime-type="image/png"><text:p/></draw:image></draw:frame><draw:frame draw:style-name="gr257" draw:text-style-name="P106" svg:width="8.312cm" svg:height="1.011cm" svg:x="0.3cm" svg:y="8.629cm"><draw:image xlink:href="Pictures/10000000000001820000002F7F9AE9602B3BA348.png" xlink:type="simple" xlink:show="embed" xlink:actuate="onLoad" draw:mime-type="image/png"><text:p/></draw:image></draw:frame><draw:frame draw:style-name="gr258" draw:text-style-name="P109" svg:width="5.956cm" svg:height="0.6cm" svg:x="1.346cm" svg:y="8.428cm"><draw:text-box><text:p text:style-name="P107"><text:span text:style-name="T42">Teie elatustase langeb</text:span></text:p></draw:text-box></draw:frame><draw:frame draw:style-name="gr259" draw:text-style-name="P109" svg:width="6cm" svg:height="0.578cm" svg:x="1.401cm" svg:y="9.128cm"><draw:text-box><text:p text:style-name="P107"><text:span text:style-name="T42">Teie elatustase tõuseb</text:span></text:p></draw:text-box></draw:frame><draw:frame draw:style-name="gr260" draw:text-style-name="P109" svg:width="7.1cm" svg:height="0.578cm" svg:x="8.5cm" svg:y="8.428cm"><draw:text-box><text:p text:style-name="P107"><text:span text:style-name="T42">Teie elatustase ei muutu</text:span></text:p></draw:text-box></draw:frame><draw:frame draw:style-name="gr261" draw:text-style-name="P109" svg:width="6.501cm" svg:height="0.578cm" svg:x="8.601cm" svg:y="9.086cm"><draw:text-box><text:p text:style-name="P107"><text:span text:style-name="T42">Ei oska öelda / Vastus puudub</text:span></text:p></draw:text-box></draw:frame><draw:frame draw:style-name="gr262" draw:text-style-name="P109" svg:width="2.666cm" svg:height="0.902cm" svg:x="0.834cm" svg:y="7.457cm"><draw:text-box><text:p text:style-name="P107"><text:span text:style-name="T42">veebruar – märts 2024</text:span></text:p></draw:text-box></draw:frame><draw:frame draw:style-name="gr263" draw:text-style-name="P109" svg:width="2.606cm" svg:height="0.578cm" svg:x="3.494cm" svg:y="7.329cm"><draw:text-box><text:p text:style-name="P107"><text:span text:style-name="T42">juuni juuli. 2024 </text:span></text:p></draw:text-box></draw:frame><draw:frame draw:style-name="gr264" draw:text-style-name="P109" svg:width="2.73cm" svg:height="0.902cm" svg:x="6.1cm" svg:y="7.228cm"><draw:text-box><text:p text:style-name="P107"><text:span text:style-name="T42">jaanuar – veebruar 2025 </text:span></text:p></draw:text-box></draw:frame><draw:frame draw:style-name="gr265" draw:text-style-name="P109" svg:width="1.828cm" svg:height="0.902cm" svg:x="9.373cm" svg:y="7.258cm"><draw:text-box><text:p text:style-name="P107"><text:span text:style-name="T42">2025. aasta mai</text:span></text:p></draw:text-box></draw:frame><draw:frame draw:style-name="gr266" draw:text-style-name="P109" svg:width="1.853cm" svg:height="1.227cm" svg:x="12.148cm" svg:y="7.228cm"><draw:text-box><text:p text:style-name="P107"><text:span text:style-name="T42">2025. aasta november</text:span></text:p></draw:text-box></draw:frame><draw:frame draw:style-name="gr267" draw:text-style-name="P109" svg:width="2.509cm" svg:height="0.902cm" svg:x="14cm" svg:y="7.228cm"><draw:text-box><text:p text:style-name="P107"><text:span text:style-name="T42">aprill – mai 2026</text:span></text:p></draw:text-box></draw:frame><draw:frame draw:style-name="gr268" draw:text-style-name="P109" svg:width="15.581cm" svg:height="0.902cm" svg:x="0.219cm" svg:y="0.222cm"><draw:text-box><text:p text:style-name="P107"><text:span text:style-name="T42">SD27 Kui mõtlete sellele, kuidas teie isiklik elatustase järgmise viie aasta jooksul areneb, siis milline järgmistest väidetest kirjeldab teie ootusi kõige paremini? (% – EL)</text:span></text:p></draw:text-box></draw:frame></draw:g>Liikmesriikides on ootused isikliku elatustaseme edasise arengu suhtes väga erinevad, kuigi enamikus riikides on kõige levinum seisukoht, et elatustase jääb samaks.</text:p>
      <text:p text:style-name="P24">Enamik vastanutest enamikus liikmesriikides eeldab, et nende elatustase jääb muutumatuks, kusjuures eriti suur on nende osakaal Poolas (71%), Itaalias (68%) ja Ungaris (67%). Nende vastajate osakaal, kes ootavad oma elatustaseme tõusu, on suurim Rootsis (36%), Lätis (35%) ja Soomes (32%), mis näitab suhteliselt suuremat optimismi nendes riikides. </text:p>
      <text:p text:style-name="P24"/>
      <text:p text:style-name="P26"><draw:g text:anchor-type="paragraph" draw:z-index="39" draw:name="Forme42" draw:style-name="gr9"><draw:frame draw:style-name="gr249" draw:text-style-name="P106" svg:width="16.883cm" svg:height="7.772cm" svg:x="0.002cm" svg:y="1.245cm"><draw:image xlink:href="Pictures/1000000000000513000002566CB6C684AA88E703.png" xlink:type="simple" xlink:show="embed" xlink:actuate="onLoad" draw:mime-type="image/png"><text:p/></draw:image></draw:frame><draw:frame draw:style-name="gr250" draw:text-style-name="P106" svg:width="12.2cm" svg:height="0.309cm" svg:x="0.902cm" svg:y="9.317cm"><draw:image xlink:href="Pictures/10000000000003B10000001863C1D405B27221FD.png" xlink:type="simple" xlink:show="embed" xlink:actuate="onLoad" draw:mime-type="image/png"><text:p/></draw:image></draw:frame><draw:frame draw:style-name="gr251" draw:text-style-name="P109" svg:width="3.2cm" svg:height="0.902cm" svg:x="0.602cm" svg:y="9.518cm"><draw:text-box><text:p text:style-name="P107"><text:span text:style-name="T42">Teie elatustase langeb</text:span></text:p></draw:text-box></draw:frame><draw:frame draw:style-name="gr252" draw:text-style-name="P109" svg:width="3.601cm" svg:height="1.101cm" svg:x="4.6cm" svg:y="9.617cm"><draw:text-box><text:p text:style-name="P107"><text:span text:style-name="T42">Teie elatustase ei muutu</text:span></text:p></draw:text-box></draw:frame><draw:frame draw:style-name="gr253" draw:text-style-name="P109" svg:width="3.386cm" svg:height="0.902cm" svg:x="8.617cm" svg:y="9.518cm"><draw:text-box><text:p text:style-name="P107"><text:span text:style-name="T42">Teie elatustase tõuseb</text:span></text:p></draw:text-box></draw:frame><draw:frame draw:style-name="gr254" draw:text-style-name="P109" svg:width="3.601cm" svg:height="1.202cm" svg:x="12.4cm" svg:y="9.518cm"><draw:text-box><text:p text:style-name="P107"><text:span text:style-name="T42">Ei oska öelda / Vastus puudub</text:span></text:p></draw:text-box></draw:frame><draw:frame draw:style-name="gr255" draw:text-style-name="P109" svg:width="16.382cm" svg:height="1.008cm" svg:x="0.221cm" svg:y="0.111cm"><draw:text-box><text:p text:style-name="P107"><text:span text:style-name="T42">SD27 Kui mõtlete sellele, kuidas teie isiklik elatustase järgmise viie aasta jooksul areneb, siis milline järgmistest väidetest kirjeldab teie ootusi kõige paremini? (%)</text:span></text:p></draw:text-box></draw:frame></draw:g>Samal ajal on ootused elatustaseme langusele mitmes liikmesriigis suhteliselt laialt levinud. Suurim osakaal registreeriti Prantsusmaal (44%), järgnesid Portugal (39%), Austria ja Saksamaa (mõlemad 38%), mis viitab pessimistlikumatele väljavaadetele nendes riikides. </text:p>
      <text:p text:style-name="P24">Alates 2025. aasta novembrist on kõige rohkem suurenenud nende vastajate osakaal, kes eeldavad, et nende elatustase langeb, Iirimaal (+9 protsendipunkti), Portugalis (+8 protsendipunkti) ja Itaalias (+6 protsendipunkti). Seevastu kõige rohkem vähenes see Luksemburgis (–8 protsendipunkti), järgnesid Malta ja Slovakkia (mõlemad –7 protsendipunkti). </text:p>
      <text:p text:style-name="P24"/>
      <text:p text:style-name="P26"><draw:g text:anchor-type="paragraph" draw:z-index="40" draw:name="Forme43" draw:style-name="gr9"><draw:frame draw:style-name="gr244" draw:text-style-name="P106" svg:width="17.1cm" svg:height="6.511cm" svg:x="0cm" svg:y="1.342cm"><draw:image xlink:href="Pictures/10000000000004EA000001DFCB35A9D8809A9587.png" xlink:type="simple" xlink:show="embed" xlink:actuate="onLoad" draw:mime-type="image/png"><text:p/></draw:image></draw:frame><draw:g draw:style-name="gr4"><draw:frame draw:style-name="gr245" draw:text-style-name="P106" svg:width="5.529cm" svg:height="0.768cm" svg:x="3.2cm" svg:y="8.112cm"><draw:image xlink:href="Pictures/10000000000000D10000001D71E1673C971B1D89.png" xlink:type="simple" xlink:show="embed" xlink:actuate="onLoad" draw:mime-type="image/png"><text:p/></draw:image></draw:frame><draw:frame draw:style-name="gr246" draw:text-style-name="P109" svg:width="2.43cm" svg:height="0.578cm" svg:x="4.228cm" svg:y="8.243cm"><draw:text-box><text:p text:style-name="P107"><text:span text:style-name="T42">aprill/mai 2026</text:span></text:p></draw:text-box></draw:frame><draw:frame draw:style-name="gr247" draw:text-style-name="P109" svg:width="2.573cm" svg:height="0.902cm" svg:x="8.557cm" svg:y="8.313cm"><draw:text-box><text:p text:style-name="P107"><text:span text:style-name="T43">Δ</text:span><text:span text:style-name="T42"> november 2025 </text:span></text:p></draw:text-box></draw:frame></draw:g><draw:frame draw:style-name="gr248" draw:text-style-name="P109" svg:width="16.502cm" svg:height="1.101cm" svg:x="0.399cm" svg:y="0.113cm"><draw:text-box><text:p text:style-name="P107"><text:span text:style-name="T42">SD27 Kui mõtlete sellele, kuidas teie isiklik elatustase järgmise viie aasta jooksul areneb, siis milline järgmistest väidetest kirjeldab teie ootusi kõige paremini? Teie elatustase langeb (%)</text:span></text:p></draw:text-box></draw:frame></draw:g>Arvamused selle kohta, kuidas isiklik elatustase järgmise viie aasta jooksul eeldatavasti areneb, on sotsiaaldemograafiliste rühmade lõikes erinevad, kuigi peaaegu kõigis rühmades on kõige tavalisem seisukoht, et elatustase jääb samaks.</text:p>
      <text:p text:style-name="P24">Soolised erinevused on suhteliselt piiratud. Mehed eeldavad veidi väiksema tõenäosusega kui naised olukorra halvenemist (27% vs. 31%) ja suurema tõenäosusega paranemist (19% vs. 16%), samas kui sarnane osakaal mõlemas rühmas ei eelda muutusi (ligikaudu 50–51%). See näitab, et naised näitavad mõnevõrra ettevaatlikumat väljavaadet kui mehed.</text:p>
      <text:p text:style-name="P24">Vanuserühmade vahel ilmnevad suuremad erinevused. Nooremad vastajad on tunduvalt optimistlikumad: 38% 15–24aastastest ootab oma elatustaseme tõusu, samas kui 55aastaste ja vanemate seas on see näitaja vaid 7%. Seevastu ootused vähenemisele suurenevad vanuse kasvades pidevalt, tõustes 17 %-lt kõige nooremate vastajate seas 34 %-le 55aastaste ja vanemate seas. Samal ajal eeldavad vanemad vastajad suurema tõenäosusega stabiilsust (56 % üle 55-aastastest), mis näitab üleminekut ettevaatlikumatele ja vähem optimistlikele väljavaadetele koos vanusega.</text:p>
      <text:p text:style-name="P24">Erinevused haridustasemete vahel on samuti ilmsed. Madala haridustasemega vastajad on kõige pessimistlikumad: 36% eeldavad langust ja ainult 11% prognoosivad olukorra paranemist. Seevastu need, kellel on kõrge haridustase, on optimistlikumad: 24% prognoosib kasvu, samas kui ainult 26% prognoosib langust. Keskmise haridustasemega vastajad jäävad nendesse rühmadesse ja eeldavad suurema tõenäosusega stabiilsust (54%). Need tulemused osutavad selgele seosele haridustaseme ja usalduse vahel tulevase elatustaseme vastu.</text:p>
      <text:p text:style-name="P24">Vastajate rahalise olukorra puhul on täheldatud eriti tugevat seost. Nendest, kellel on enamasti raskusi arvete tasumisega, eeldab enamik (55%), et nende elatustase langeb, samas kui ainult 14% prognoosib paranemist. See on teravas vastuolus vastanutega, kes ei ole peaaegu kunagi või ei ole kunagi selliste raskustega kokku puutunud, kellest 24 % eeldab vähenemist ja 18 % eeldab olukorra paranemist, samas kui enamik (55 %) eeldab stabiilsust. See näitab väga tugevat seost rahalise haavatavuse ja pessimistlike ootuste vahel tulevase elatustaseme suhtes.</text:p>
      <text:p text:style-name="P24">ELi positiivse kuvandiga vastajatest on ootused soodsamad: 21% ootab paranemist ja 22% langust, samas kui 49% ELi negatiivse kuvandiga vastajatest ootab olukorra halvenemist ja ainult 13% ootab paranemist. <text:span text:style-name="T38">F</text:span> inally, rahulolu elukvaliteediga on tugevalt seotud ootustega <text:soft-page-break/>elatustaseme arengu suhtes. Ainult 24% vastanutest, kes on elukvaliteediga rahul, ootavad langust, samas kui pessimism domineerib selgelt nende seas, kes ei ole rahul (49%).</text:p>
      <text:p text:style-name="P24"/>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1">SD27 Kui mõtlete sellele, kuidas teie isiklik elatustase järgmise viie aasta jooksul areneb, siis milline järgmistest väidetest kirjeldab teie ootusi kõige paremini? (% – EL)</text:p>
          </table:table-cell>
          <table:covered-table-cell/>
          <table:covered-table-cell/>
          <table:covered-table-cell/>
          <table:covered-table-cell/>
        </table:table-row>
        <table:table-row>
          <table:table-cell table:style-name="Tableau15.A1" office:value-type="string">
            <text:p text:style-name="P86"/>
          </table:table-cell>
          <table:table-cell table:style-name="Tableau15.A1" office:value-type="string">
            <text:p text:style-name="P85">Teie elatustase langeb</text:p>
          </table:table-cell>
          <table:table-cell table:style-name="Tableau15.A1" office:value-type="string">
            <text:p text:style-name="P85">Teie elatustase ei muutu</text:p>
          </table:table-cell>
          <table:table-cell table:style-name="Tableau15.A1" office:value-type="string">
            <text:p text:style-name="P85">Teie elatustase tõuseb</text:p>
          </table:table-cell>
          <table:table-cell table:style-name="Tableau15.A1" office:value-type="string">
            <text:p text:style-name="P85">Ei oska öelda / Vastus puudub</text:p>
          </table:table-cell>
        </table:table-row>
        <table:table-row>
          <table:table-cell table:style-name="Tableau15.A1" office:value-type="string">
            <text:p text:style-name="P81">EL 27 </text:p>
          </table:table-cell>
          <table:table-cell table:style-name="Tableau15.B3" office:value-type="float" office:value="29">
            <text:p text:style-name="P85">29</text:p>
          </table:table-cell>
          <table:table-cell table:style-name="Tableau15.B3" office:value-type="float" office:value="50">
            <text:p text:style-name="P85">50</text:p>
          </table:table-cell>
          <table:table-cell table:style-name="Tableau15.B3" office:value-type="float" office:value="18">
            <text:p text:style-name="P85">18</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Sugu</text:p>
          </table:table-cell>
          <table:covered-table-cell/>
          <table:covered-table-cell/>
          <table:covered-table-cell/>
          <table:covered-table-cell/>
        </table:table-row>
        <table:table-row>
          <table:table-cell table:style-name="Tableau15.A1" office:value-type="string">
            <text:p text:style-name="P81">Mees </text:p>
          </table:table-cell>
          <table:table-cell table:style-name="Tableau15.B3" office:value-type="float" office:value="27">
            <text:p text:style-name="P85">27</text:p>
          </table:table-cell>
          <table:table-cell table:style-name="Tableau15.B3" office:value-type="float" office:value="51">
            <text:p text:style-name="P85">51</text:p>
          </table:table-cell>
          <table:table-cell table:style-name="Tableau15.B3" office:value-type="float" office:value="19">
            <text:p text:style-name="P85">19</text:p>
          </table:table-cell>
          <table:table-cell table:style-name="Tableau15.B3" office:value-type="float" office:value="3">
            <text:p text:style-name="P85">3</text:p>
          </table:table-cell>
        </table:table-row>
        <table:table-row>
          <table:table-cell table:style-name="Tableau15.A1" office:value-type="string">
            <text:p text:style-name="P81">Naine </text:p>
          </table:table-cell>
          <table:table-cell table:style-name="Tableau15.B3" office:value-type="float" office:value="31">
            <text:p text:style-name="P85">31</text:p>
          </table:table-cell>
          <table:table-cell table:style-name="Tableau15.B3" office:value-type="float" office:value="50">
            <text:p text:style-name="P85">50</text:p>
          </table:table-cell>
          <table:table-cell table:style-name="Tableau15.B3" office:value-type="float" office:value="16">
            <text:p text:style-name="P85">16</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Vanus</text:p>
          </table:table-cell>
          <table:covered-table-cell/>
          <table:covered-table-cell/>
          <table:covered-table-cell/>
          <table:covered-table-cell/>
        </table:table-row>
        <table:table-row>
          <table:table-cell table:style-name="Tableau15.A1" office:value-type="string">
            <text:p text:style-name="P81">15- 24 </text:p>
          </table:table-cell>
          <table:table-cell table:style-name="Tableau15.B3" office:value-type="float" office:value="17">
            <text:p text:style-name="P85">17</text:p>
          </table:table-cell>
          <table:table-cell table:style-name="Tableau15.B3" office:value-type="float" office:value="41">
            <text:p text:style-name="P85">41</text:p>
          </table:table-cell>
          <table:table-cell table:style-name="Tableau15.B3" office:value-type="float" office:value="38">
            <text:p text:style-name="P85">38</text:p>
          </table:table-cell>
          <table:table-cell table:style-name="Tableau15.B3" office:value-type="float" office:value="4">
            <text:p text:style-name="P85">4</text:p>
          </table:table-cell>
        </table:table-row>
        <table:table-row>
          <table:table-cell table:style-name="Tableau15.A1" office:value-type="string">
            <text:p text:style-name="P81">25—39 </text:p>
          </table:table-cell>
          <table:table-cell table:style-name="Tableau15.B3" office:value-type="float" office:value="24">
            <text:p text:style-name="P85">24</text:p>
          </table:table-cell>
          <table:table-cell table:style-name="Tableau15.B3" office:value-type="float" office:value="45">
            <text:p text:style-name="P85">45</text:p>
          </table:table-cell>
          <table:table-cell table:style-name="Tableau15.B3" office:value-type="float" office:value="28">
            <text:p text:style-name="P85">28</text:p>
          </table:table-cell>
          <table:table-cell table:style-name="Tableau15.B3" office:value-type="float" office:value="3">
            <text:p text:style-name="P85">3</text:p>
          </table:table-cell>
        </table:table-row>
        <table:table-row>
          <table:table-cell table:style-name="Tableau15.A1" office:value-type="string">
            <text:p text:style-name="P81">40-54 </text:p>
          </table:table-cell>
          <table:table-cell table:style-name="Tableau15.B3" office:value-type="float" office:value="30">
            <text:p text:style-name="P85">30</text:p>
          </table:table-cell>
          <table:table-cell table:style-name="Tableau15.B3" office:value-type="float" office:value="51">
            <text:p text:style-name="P85">51</text:p>
          </table:table-cell>
          <table:table-cell table:style-name="Tableau15.B3" office:value-type="float" office:value="16">
            <text:p text:style-name="P85">16</text:p>
          </table:table-cell>
          <table:table-cell table:style-name="Tableau15.B3" office:value-type="float" office:value="3">
            <text:p text:style-name="P85">3</text:p>
          </table:table-cell>
        </table:table-row>
        <table:table-row>
          <table:table-cell table:style-name="Tableau15.A1" office:value-type="string">
            <text:p text:style-name="P81">&gt;=55</text:p>
          </table:table-cell>
          <table:table-cell table:style-name="Tableau15.B3" office:value-type="float" office:value="34">
            <text:p text:style-name="P85">34</text:p>
          </table:table-cell>
          <table:table-cell table:style-name="Tableau15.B3" office:value-type="float" office:value="56">
            <text:p text:style-name="P85">56</text:p>
          </table:table-cell>
          <table:table-cell table:style-name="Tableau15.B3" office:value-type="float" office:value="7">
            <text:p text:style-name="P85">7</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Haridustase</text:p>
          </table:table-cell>
          <table:covered-table-cell/>
          <table:covered-table-cell/>
          <table:covered-table-cell/>
          <table:covered-table-cell/>
        </table:table-row>
        <table:table-row>
          <table:table-cell table:style-name="Tableau15.A1" office:value-type="string">
            <text:p text:style-name="P81">Madal haridustase (ISCED 0–2) </text:p>
          </table:table-cell>
          <table:table-cell table:style-name="Tableau15.B3" office:value-type="float" office:value="36">
            <text:p text:style-name="P85">36</text:p>
          </table:table-cell>
          <table:table-cell table:style-name="Tableau15.B3" office:value-type="float" office:value="49">
            <text:p text:style-name="P85">49</text:p>
          </table:table-cell>
          <table:table-cell table:style-name="Tableau15.B3" office:value-type="float" office:value="11">
            <text:p text:style-name="P85">11</text:p>
          </table:table-cell>
          <table:table-cell table:style-name="Tableau15.B3" office:value-type="float" office:value="4">
            <text:p text:style-name="P85">4</text:p>
          </table:table-cell>
        </table:table-row>
        <table:table-row>
          <table:table-cell table:style-name="Tableau15.A1" office:value-type="string">
            <text:p text:style-name="P81">Keskmine haridustase (ISCED 3–4) </text:p>
          </table:table-cell>
          <table:table-cell table:style-name="Tableau15.B3" office:value-type="float" office:value="26">
            <text:p text:style-name="P85">26</text:p>
          </table:table-cell>
          <table:table-cell table:style-name="Tableau15.B3" office:value-type="float" office:value="54">
            <text:p text:style-name="P85">54</text:p>
          </table:table-cell>
          <table:table-cell table:style-name="Tableau15.B3" office:value-type="float" office:value="17">
            <text:p text:style-name="P85">17</text:p>
          </table:table-cell>
          <table:table-cell table:style-name="Tableau15.B3" office:value-type="float" office:value="3">
            <text:p text:style-name="P85">3</text:p>
          </table:table-cell>
        </table:table-row>
        <table:table-row>
          <table:table-cell table:style-name="Tableau15.A1" office:value-type="string">
            <text:p text:style-name="P81">Kõrge haridustase (ISCED 5- 8) </text:p>
          </table:table-cell>
          <table:table-cell table:style-name="Tableau15.B3" office:value-type="float" office:value="26">
            <text:p text:style-name="P85">26</text:p>
          </table:table-cell>
          <table:table-cell table:style-name="Tableau15.B3" office:value-type="float" office:value="47">
            <text:p text:style-name="P85">47</text:p>
          </table:table-cell>
          <table:table-cell table:style-name="Tableau15.B3" office:value-type="float" office:value="24">
            <text:p text:style-name="P85">24</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Sotsiaal-ametialane kategooria</text:p>
          </table:table-cell>
          <table:covered-table-cell/>
          <table:covered-table-cell/>
          <table:covered-table-cell/>
          <table:covered-table-cell/>
        </table:table-row>
        <table:table-row>
          <table:table-cell table:style-name="Tableau15.A1" office:value-type="string">
            <text:p text:style-name="P81">Füüsilisest isikust ettevõtjad </text:p>
          </table:table-cell>
          <table:table-cell table:style-name="Tableau15.B3" office:value-type="float" office:value="25">
            <text:p text:style-name="P85">25</text:p>
          </table:table-cell>
          <table:table-cell table:style-name="Tableau15.B3" office:value-type="float" office:value="51">
            <text:p text:style-name="P85">51</text:p>
          </table:table-cell>
          <table:table-cell table:style-name="Tableau15.B3" office:value-type="float" office:value="22">
            <text:p text:style-name="P85">22</text:p>
          </table:table-cell>
          <table:table-cell table:style-name="Tableau15.B3" office:value-type="float" office:value="2">
            <text:p text:style-name="P85">2</text:p>
          </table:table-cell>
        </table:table-row>
        <table:table-row>
          <table:table-cell table:style-name="Tableau15.A1" office:value-type="string">
            <text:p text:style-name="P81">Juhid </text:p>
          </table:table-cell>
          <table:table-cell table:style-name="Tableau15.B3" office:value-type="float" office:value="25">
            <text:p text:style-name="P85">25</text:p>
          </table:table-cell>
          <table:table-cell table:style-name="Tableau15.B3" office:value-type="float" office:value="49">
            <text:p text:style-name="P85">49</text:p>
          </table:table-cell>
          <table:table-cell table:style-name="Tableau15.B3" office:value-type="float" office:value="24">
            <text:p text:style-name="P85">24</text:p>
          </table:table-cell>
          <table:table-cell table:style-name="Tableau15.B3" office:value-type="float" office:value="2">
            <text:p text:style-name="P85">2</text:p>
          </table:table-cell>
        </table:table-row>
        <table:table-row>
          <table:table-cell table:style-name="Tableau15.A1" office:value-type="string">
            <text:p text:style-name="P81">Muud valged kraed </text:p>
          </table:table-cell>
          <table:table-cell table:style-name="Tableau15.B3" office:value-type="float" office:value="29">
            <text:p text:style-name="P85">29</text:p>
          </table:table-cell>
          <table:table-cell table:style-name="Tableau15.B3" office:value-type="float" office:value="52">
            <text:p text:style-name="P85">52</text:p>
          </table:table-cell>
          <table:table-cell table:style-name="Tableau15.B3" office:value-type="float" office:value="16">
            <text:p text:style-name="P85">16</text:p>
          </table:table-cell>
          <table:table-cell table:style-name="Tableau15.B3" office:value-type="float" office:value="3">
            <text:p text:style-name="P85">3</text:p>
          </table:table-cell>
        </table:table-row>
        <table:table-row>
          <table:table-cell table:style-name="Tableau15.A1" office:value-type="string">
            <text:p text:style-name="P81">Käsitöölised </text:p>
          </table:table-cell>
          <table:table-cell table:style-name="Tableau15.B3" office:value-type="float" office:value="29">
            <text:p text:style-name="P85">29</text:p>
          </table:table-cell>
          <table:table-cell table:style-name="Tableau15.B3" office:value-type="float" office:value="51">
            <text:p text:style-name="P85">51</text:p>
          </table:table-cell>
          <table:table-cell table:style-name="Tableau15.B3" office:value-type="float" office:value="18">
            <text:p text:style-name="P85">18</text:p>
          </table:table-cell>
          <table:table-cell table:style-name="Tableau15.B3" office:value-type="float" office:value="2">
            <text:p text:style-name="P85">2</text:p>
          </table:table-cell>
        </table:table-row>
        <table:table-row>
          <table:table-cell table:style-name="Tableau15.A1" office:value-type="string">
            <text:p text:style-name="P81">Majaelanikud </text:p>
          </table:table-cell>
          <table:table-cell table:style-name="Tableau15.B3" office:value-type="float" office:value="30">
            <text:p text:style-name="P85">30</text:p>
          </table:table-cell>
          <table:table-cell table:style-name="Tableau15.B3" office:value-type="float" office:value="57">
            <text:p text:style-name="P85">57</text:p>
          </table:table-cell>
          <table:table-cell table:style-name="Tableau15.B3" office:value-type="float" office:value="10">
            <text:p text:style-name="P85">10</text:p>
          </table:table-cell>
          <table:table-cell table:style-name="Tableau15.B3" office:value-type="float" office:value="3">
            <text:p text:style-name="P85">3</text:p>
          </table:table-cell>
        </table:table-row>
        <table:table-row>
          <table:table-cell table:style-name="Tableau15.A1" office:value-type="string">
            <text:p text:style-name="P81">Töötu </text:p>
          </table:table-cell>
          <table:table-cell table:style-name="Tableau15.B3" office:value-type="float" office:value="31">
            <text:p text:style-name="P85">31</text:p>
          </table:table-cell>
          <table:table-cell table:style-name="Tableau15.B3" office:value-type="float" office:value="36">
            <text:p text:style-name="P85">36</text:p>
          </table:table-cell>
          <table:table-cell table:style-name="Tableau15.B3" office:value-type="float" office:value="26">
            <text:p text:style-name="P85">26</text:p>
          </table:table-cell>
          <table:table-cell table:style-name="Tableau15.B3" office:value-type="float" office:value="7">
            <text:p text:style-name="P85">7</text:p>
          </table:table-cell>
        </table:table-row>
        <table:table-row>
          <table:table-cell table:style-name="Tableau15.A1" office:value-type="string">
            <text:p text:style-name="P81">Pensionile jäänud</text:p>
          </table:table-cell>
          <table:table-cell table:style-name="Tableau15.B3" office:value-type="float" office:value="36">
            <text:p text:style-name="P85">36</text:p>
          </table:table-cell>
          <table:table-cell table:style-name="Tableau15.B3" office:value-type="float" office:value="56">
            <text:p text:style-name="P85">56</text:p>
          </table:table-cell>
          <table:table-cell table:style-name="Tableau15.B3" office:value-type="float" office:value="5">
            <text:p text:style-name="P85">5</text:p>
          </table:table-cell>
          <table:table-cell table:style-name="Tableau15.B3" office:value-type="float" office:value="3">
            <text:p text:style-name="P85">3</text:p>
          </table:table-cell>
        </table:table-row>
        <table:table-row>
          <table:table-cell table:style-name="Tableau15.A1" office:value-type="string">
            <text:p text:style-name="P81">Üliõpilased </text:p>
          </table:table-cell>
          <table:table-cell table:style-name="Tableau15.B3" office:value-type="float" office:value="18">
            <text:p text:style-name="P85">18</text:p>
          </table:table-cell>
          <table:table-cell table:style-name="Tableau15.B3" office:value-type="float" office:value="39">
            <text:p text:style-name="P85">39</text:p>
          </table:table-cell>
          <table:table-cell table:style-name="Tableau15.B3" office:value-type="float" office:value="40">
            <text:p text:style-name="P85">40</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Raskused arvete tasumisel </text:p>
          </table:table-cell>
          <table:covered-table-cell/>
          <table:covered-table-cell/>
          <table:covered-table-cell/>
          <table:covered-table-cell/>
        </table:table-row>
        <table:table-row>
          <table:table-cell table:style-name="Tableau15.A1" office:value-type="string">
            <text:p text:style-name="P81">Suurema osa ajast </text:p>
          </table:table-cell>
          <table:table-cell table:style-name="Tableau15.B3" office:value-type="float" office:value="55">
            <text:p text:style-name="P85">55</text:p>
          </table:table-cell>
          <table:table-cell table:style-name="Tableau15.B3" office:value-type="float" office:value="27">
            <text:p text:style-name="P85">27</text:p>
          </table:table-cell>
          <table:table-cell table:style-name="Tableau15.B3" office:value-type="float" office:value="14">
            <text:p text:style-name="P85">14</text:p>
          </table:table-cell>
          <table:table-cell table:style-name="Tableau15.B3" office:value-type="float" office:value="4">
            <text:p text:style-name="P85">4</text:p>
          </table:table-cell>
        </table:table-row>
        <table:table-row>
          <table:table-cell table:style-name="Tableau15.A1" office:value-type="string">
            <text:p text:style-name="P81">Aeg-ajalt </text:p>
          </table:table-cell>
          <table:table-cell table:style-name="Tableau15.B3" office:value-type="float" office:value="35">
            <text:p text:style-name="P85">35</text:p>
          </table:table-cell>
          <table:table-cell table:style-name="Tableau15.B3" office:value-type="float" office:value="45">
            <text:p text:style-name="P85">45</text:p>
          </table:table-cell>
          <table:table-cell table:style-name="Tableau15.B3" office:value-type="float" office:value="17">
            <text:p text:style-name="P85">17</text:p>
          </table:table-cell>
          <table:table-cell table:style-name="Tableau15.B3" office:value-type="float" office:value="3">
            <text:p text:style-name="P85">3</text:p>
          </table:table-cell>
        </table:table-row>
        <table:table-row>
          <table:table-cell table:style-name="Tableau15.A1" office:value-type="string">
            <text:p text:style-name="P81">Peaaegu mitte kunagi / mitte kunagi </text:p>
          </table:table-cell>
          <table:table-cell table:style-name="Tableau15.B3" office:value-type="float" office:value="24">
            <text:p text:style-name="P85">24</text:p>
          </table:table-cell>
          <table:table-cell table:style-name="Tableau15.B3" office:value-type="float" office:value="55">
            <text:p text:style-name="P85">55</text:p>
          </table:table-cell>
          <table:table-cell table:style-name="Tableau15.B3" office:value-type="float" office:value="18">
            <text:p text:style-name="P85">18</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Subjektiivne linnastumine </text:p>
          </table:table-cell>
          <table:covered-table-cell/>
          <table:covered-table-cell/>
          <table:covered-table-cell/>
          <table:covered-table-cell/>
        </table:table-row>
        <table:table-row>
          <table:table-cell table:style-name="Tableau15.A1" office:value-type="string">
            <text:p text:style-name="P81">Maapiirkond või küla </text:p>
          </table:table-cell>
          <table:table-cell table:style-name="Tableau15.B3" office:value-type="float" office:value="29">
            <text:p text:style-name="P85">29</text:p>
          </table:table-cell>
          <table:table-cell table:style-name="Tableau15.B3" office:value-type="float" office:value="51">
            <text:p text:style-name="P85">51</text:p>
          </table:table-cell>
          <table:table-cell table:style-name="Tableau15.B3" office:value-type="float" office:value="16">
            <text:p text:style-name="P85">16</text:p>
          </table:table-cell>
          <table:table-cell table:style-name="Tableau15.B3" office:value-type="float" office:value="4">
            <text:p text:style-name="P85">4</text:p>
          </table:table-cell>
        </table:table-row>
        <table:table-row>
          <table:table-cell table:style-name="Tableau15.A1" office:value-type="string">
            <text:p text:style-name="P81">Väike või keskmise suurusega linn </text:p>
          </table:table-cell>
          <table:table-cell table:style-name="Tableau15.B3" office:value-type="float" office:value="29">
            <text:p text:style-name="P85">29</text:p>
          </table:table-cell>
          <table:table-cell table:style-name="Tableau15.B3" office:value-type="float" office:value="52">
            <text:p text:style-name="P85">52</text:p>
          </table:table-cell>
          <table:table-cell table:style-name="Tableau15.B3" office:value-type="float" office:value="16">
            <text:p text:style-name="P85">16</text:p>
          </table:table-cell>
          <table:table-cell table:style-name="Tableau15.B3" office:value-type="float" office:value="3">
            <text:p text:style-name="P85">3</text:p>
          </table:table-cell>
        </table:table-row>
        <table:table-row>
          <table:table-cell table:style-name="Tableau15.A1" office:value-type="string">
            <text:p text:style-name="P81">Suurlinn </text:p>
          </table:table-cell>
          <table:table-cell table:style-name="Tableau15.B3" office:value-type="float" office:value="27">
            <text:p text:style-name="P85">27</text:p>
          </table:table-cell>
          <table:table-cell table:style-name="Tableau15.B3" office:value-type="float" office:value="48">
            <text:p text:style-name="P85">48</text:p>
          </table:table-cell>
          <table:table-cell table:style-name="Tableau15.B3" office:value-type="float" office:value="22">
            <text:p text:style-name="P85">22</text:p>
          </table:table-cell>
          <table:table-cell table:style-name="Tableau15.B3" office:value-type="float" office:value="3">
            <text:p text:style-name="P85">3</text:p>
          </table:table-cell>
        </table:table-row>
        <table:table-row>
          <table:table-cell table:style-name="Tableau15.A4" table:number-columns-spanned="5" office:value-type="string">
            <text:p text:style-name="P72">ELi kuvand </text:p>
          </table:table-cell>
          <table:covered-table-cell/>
          <table:covered-table-cell/>
          <table:covered-table-cell/>
          <table:covered-table-cell/>
        </table:table-row>
        <table:table-row>
          <table:table-cell table:style-name="Tableau15.A1" office:value-type="string">
            <text:p text:style-name="P81">Positiivne </text:p>
          </table:table-cell>
          <table:table-cell table:style-name="Tableau15.B3" office:value-type="float" office:value="22">
            <text:p text:style-name="P85">22</text:p>
          </table:table-cell>
          <table:table-cell table:style-name="Tableau15.B3" office:value-type="float" office:value="55">
            <text:p text:style-name="P85">55</text:p>
          </table:table-cell>
          <table:table-cell table:style-name="Tableau15.B3" office:value-type="float" office:value="21">
            <text:p text:style-name="P85">21</text:p>
          </table:table-cell>
          <table:table-cell table:style-name="Tableau15.B3" office:value-type="float" office:value="2">
            <text:p text:style-name="P85">2</text:p>
          </table:table-cell>
        </table:table-row>
        <table:table-row>
          <table:table-cell table:style-name="Tableau15.A1" office:value-type="string">
            <text:p text:style-name="P81">Neutraalne </text:p>
          </table:table-cell>
          <table:table-cell table:style-name="Tableau15.B3" office:value-type="float" office:value="29">
            <text:p text:style-name="P85">29</text:p>
          </table:table-cell>
          <table:table-cell table:style-name="Tableau15.B3" office:value-type="float" office:value="53">
            <text:p text:style-name="P85">53</text:p>
          </table:table-cell>
          <table:table-cell table:style-name="Tableau15.B3" office:value-type="float" office:value="14">
            <text:p text:style-name="P85">14</text:p>
          </table:table-cell>
          <table:table-cell table:style-name="Tableau15.B3" office:value-type="float" office:value="4">
            <text:p text:style-name="P85">4</text:p>
          </table:table-cell>
        </table:table-row>
        <table:table-row>
          <table:table-cell table:style-name="Tableau15.A1" office:value-type="string">
            <text:p text:style-name="P81">Negatiivne </text:p>
          </table:table-cell>
          <table:table-cell table:style-name="Tableau15.B3" office:value-type="float" office:value="49">
            <text:p text:style-name="P85">49</text:p>
          </table:table-cell>
          <table:table-cell table:style-name="Tableau15.B3" office:value-type="float" office:value="34">
            <text:p text:style-name="P85">34</text:p>
          </table:table-cell>
          <table:table-cell table:style-name="Tableau15.B3" office:value-type="float" office:value="13">
            <text:p text:style-name="P85">13</text:p>
          </table:table-cell>
          <table:table-cell table:style-name="Tableau15.B3" office:value-type="float" office:value="4">
            <text:p text:style-name="P85">4</text:p>
          </table:table-cell>
        </table:table-row>
        <table:table-row>
          <table:table-cell table:style-name="Tableau15.A4" table:number-columns-spanned="5" office:value-type="string">
            <text:p text:style-name="P72">Rahulolu elukvaliteediga </text:p>
          </table:table-cell>
          <table:covered-table-cell/>
          <table:covered-table-cell/>
          <table:covered-table-cell/>
          <table:covered-table-cell/>
        </table:table-row>
        <table:table-row>
          <table:table-cell table:style-name="Tableau15.A1" office:value-type="string">
            <text:p text:style-name="P81">Rahul </text:p>
          </table:table-cell>
          <table:table-cell table:style-name="Tableau15.B3" office:value-type="float" office:value="24">
            <text:p text:style-name="P85">24</text:p>
          </table:table-cell>
          <table:table-cell table:style-name="Tableau15.B3" office:value-type="float" office:value="54">
            <text:p text:style-name="P85">54</text:p>
          </table:table-cell>
          <table:table-cell table:style-name="Tableau15.B3" office:value-type="float" office:value="19">
            <text:p text:style-name="P85">19</text:p>
          </table:table-cell>
          <table:table-cell table:style-name="Tableau15.B3" office:value-type="float" office:value="3">
            <text:p text:style-name="P85">3</text:p>
          </table:table-cell>
        </table:table-row>
        <table:table-row>
          <table:table-cell table:style-name="Tableau15.A1" office:value-type="string">
            <text:p text:style-name="P81">Ei ole rahul </text:p>
          </table:table-cell>
          <table:table-cell table:style-name="Tableau15.B3" office:value-type="float" office:value="49">
            <text:p text:style-name="P85">49</text:p>
          </table:table-cell>
          <table:table-cell table:style-name="Tableau15.B3" office:value-type="float" office:value="35">
            <text:p text:style-name="P85">35</text:p>
          </table:table-cell>
          <table:table-cell table:style-name="Tableau15.B3" office:value-type="float" office:value="12">
            <text:p text:style-name="P85">12</text:p>
          </table:table-cell>
          <table:table-cell table:style-name="Tableau15.B3" office:value-type="float" office:value="4">
            <text:p text:style-name="P85">4</text:p>
          </table:table-cell>
        </table:table-row>
      </table:table>
      <text:p text:style-name="P24"/>
      <text:h text:style-name="P16" text:outline-level="2"><text:bookmark-start text:name="__RefHeading___Toc208810_2638692854"/>Elukvaliteedi <text:bookmark-start text:name="__RefHeading___Toc316618_3078747257"/>komponendid<text:bookmark-end text:name="__RefHeading___Toc208810_2638692854"/><text:bookmark-end text:name="__RefHeading___Toc316618_3078747257"/></text:h>
      <text:p text:style-name="P24">Tuginedes analüüsile selle kohta, kuidas eurooplased tajuvad oma elukvaliteedi arengut viimase 12 kuu jooksul ja millised on nende ootused tuleviku suhtes, uuritakse selles osas, mida kodanikud ise peavad hea elukvaliteedi põhikomponentideks. See uus küsimus pakub täiendavat perspektiivi, määrates kindlaks aspektid, mida eurooplased peavad oma heaolu hindamisel esmatähtsaks. Sidudes need prioriteedid varasemate järeldustega tajutavate muutuste ja tulevaste ootuste kohta, annab see väärtusliku ülevaate teguritest, mis kujundavad kodanike üldist hinnangut oma elutingimustele.</text:p>
      <text:p text:style-name="P24">ELi tasandil seostavad eurooplased kõige sagedamini head elukvaliteeti tervise ja finantskindlusega ning laiema sotsiaalsete ja struktuuriliste tegurite kogumiga.</text:p>
      <text:p text:style-name="P24">Kõige sagedamini nimetatud komponent on füüsiline ja vaimne tervis (51%), mis rõhutab selle keskset tähtsust heaolu jaoks kogu Euroopa Liidus. Sellele järgneb tähelepanelikult finantsolukord ja võime lubada endale igapäevast elu (49%), mis rõhutab majandusliku stabiilsuse keskset rolli. Peaaegu pooled vastanutest (46%) mainivad tervishoiuteenuste kvaliteeti ja kättesaadavust, mis tugevdab tervisega seotud teguritele pandud suurt rõhku.</text:p>
      <text:p text:style-name="P24">Ka sotsiaalsed aspektid on kõrgel kohal. Ühiskondlikku elu, sealhulgas perekonda, sõpru ja suhteid (45%), peetakse elukvaliteedi oluliseks komponendiks, mis kajastab isiklike sidemete tähtsust. Lisaks mainib neli vastajat kümnest toiduohutust ja -kvaliteeti (40%) ning avalikku ohutust ja isiklikku julgeolekut (40%), mis näitab, et nii põhivajadused kui ka ohutustunne on olulised kaalutlused.</text:p>
      <text:p text:style-name="P24">Olulisel kohal on ka majanduslikud ja materiaalsed tingimused. Märkimisväärne osa vastanutest rõhutab töökohakindlust ja töötingimusi (38%) ning eluaseme taskukohasust ja kvaliteeti (37%). Sarnases proportsioonis rõhutatakse keskkonna kvaliteeti (37%), osutades keskkonnategurite tähtsusele heaolu kujundamisel.</text:p>
      <text:p text:style-name="P24">Rühma tegureid mainib umbes kolmandik vastanutest. Need hõlmavad kodanikuõigusi ja -vabadusi (34%), hariduse kvaliteeti ja õppimisvõimalusi (32%) ning töö- ja eraelu tasakaalu (30%), mis näitab, kui oluliseks peetakse mitte ainult materiaalseid tingimusi, vaid ka laiemat ühiskondlikku ja isiklikku mõõdet.</text:p>
      <text:p text:style-name="P24">Muid aspekte mainitakse harvemini, kuid need on endiselt asjakohased. Ligikaudu veerand vastanutest mainib juurdepääsu loodusele ja haljasaladele (28 %), avalike teenuste tõhusust (26 %) ning transpordi kvaliteeti ja liikuvuse lihtsust (24 %), samas kui väiksemad osakaalud viitavad juurdepääsule kultuurile (22 %).</text:p>
      <text:p text:style-name="P24">Üldiselt näitavad need tulemused, et eurooplased näevad elukvaliteeti mitmemõõtmelise kontseptsioonina, milles on ühendatud tervis, majanduslik julgeolek, ohutus, sotsiaalsed suhted ja laiemad ühiskondlikud tingimused. Kuigi tervise- ja finantstegurid on kõige olulisemad, aitavad mitmesugused elemendid kaasa kodanike üldisele heaolutajule.</text:p>
      <text:p text:style-name="P24"/>
      <text:p text:style-name="P26"><draw:g text:anchor-type="paragraph" draw:z-index="41" draw:name="Forme44" draw:style-name="gr9"><draw:frame draw:style-name="gr240" draw:text-style-name="P106" svg:width="5.34cm" svg:height="11.702cm" svg:x="11.802cm" svg:y="1.908cm"><draw:image xlink:href="Pictures/10000000000001E10000041EE5BCC10ED0A7EF27.png" xlink:type="simple" xlink:show="embed" xlink:actuate="onLoad" draw:mime-type="image/png"><text:p/></draw:image></draw:frame><draw:frame draw:style-name="gr241" draw:text-style-name="P121" svg:width="11.501cm" svg:height="10.963cm" svg:x="0.002cm" svg:y="1.908cm"><draw:text-box><text:p text:style-name="P110"><text:span text:style-name="T42">Füüsiline ja vaimne tervis</text:span></text:p><text:p text:style-name="P110"><text:span text:style-name="T42"/></text:p><text:p text:style-name="P110"><text:span text:style-name="T42">Rahaline olukord ja võime endale igapäevast elu lubada</text:span></text:p><text:p text:style-name="P110"><text:span text:style-name="T42"/></text:p><text:p text:style-name="P110"><text:span text:style-name="T42">Tervishoiuteenuste kvaliteet ja kättesaadavus</text:span></text:p><text:p text:style-name="P110"><text:span text:style-name="T42"/></text:p><text:p text:style-name="P110"><text:span text:style-name="T42">Ühiskondlik elu (perekond, sõbrad, muud suhted jne)</text:span></text:p><text:p text:style-name="P110"><text:span text:style-name="T42"/></text:p><text:p text:style-name="P110"><text:span text:style-name="T42">Toiduohutus ja toidu kvaliteet</text:span></text:p><text:p text:style-name="P110"><text:span text:style-name="T42"/></text:p><text:p text:style-name="P110"><text:span text:style-name="T42">Avalik julgeolek ja isiklik julgeolek</text:span></text:p><text:p text:style-name="P110"><text:span text:style-name="T42"/></text:p><text:p text:style-name="P110"><text:span text:style-name="T42">Töökindlus ja töötingimused</text:span></text:p><text:p text:style-name="P110"><text:span text:style-name="T42"/></text:p><text:p text:style-name="P110"><text:span text:style-name="T42">Eluaseme taskukohasus ja kvaliteet</text:span></text:p><text:p text:style-name="P110"><text:span text:style-name="T42"/></text:p><text:p text:style-name="P110"><text:span text:style-name="T42">Keskkonna kvaliteet (õhk, vesi jne)</text:span></text:p><text:p text:style-name="P110"><text:span text:style-name="T42"/></text:p><text:p text:style-name="P110"><text:span text:style-name="T42">Kodanikuõigused ja -vabadused (sõnavabadus, poliitilised õigused jne)</text:span></text:p><text:p text:style-name="P110"><text:span text:style-name="T42"/></text:p><text:p text:style-name="P110"><text:span text:style-name="T42">Hariduse kvaliteet ja õppimisvõimalused Töö- ja eraelu tasakaal</text:span></text:p><text:p text:style-name="P110"><text:span text:style-name="T42"/></text:p><text:p text:style-name="P110"><text:span text:style-name="T42">Juurdepääs loodusele ja haljasaladele</text:span></text:p><text:p text:style-name="P110"><text:span text:style-name="T42"/></text:p><text:p text:style-name="P110"><text:span text:style-name="T42">Avalike teenuste tõhusus</text:span></text:p><text:p text:style-name="P110"><text:span text:style-name="T42"/></text:p><text:p text:style-name="P110"><text:span text:style-name="T42">Transpordi kvaliteet ja liikumismugavus</text:span></text:p><text:p text:style-name="P110"><text:span text:style-name="T42"/></text:p><text:p text:style-name="P110"><text:span text:style-name="T42">Juurdepääs kultuurile</text:span></text:p><text:p text:style-name="P110"><text:span text:style-name="T42"/></text:p><text:p text:style-name="P110"><text:span text:style-name="T42">Muud (SPONTANEOUS)</text:span></text:p><text:p text:style-name="P110"><text:span text:style-name="T42"/></text:p><text:p text:style-name="P110"><text:span text:style-name="T42">Ei tea</text:span></text:p></draw:text-box></draw:frame><draw:frame draw:style-name="gr242" draw:text-style-name="P109" svg:width="15.502cm" svg:height="1.502cm" svg:x="1.201cm" svg:y="0.109cm"><draw:text-box><text:p text:style-name="P107"><text:span text:style-name="T42">QA13 Inimestel võivad olla erinevad vaated elukvaliteedile. Milline järgmistest on teie jaoks hea elukvaliteedi jaoks kõige olulisem? (võimalikult palju vastajaid) (%)</text:span></text:p></draw:text-box></draw:frame><draw:frame draw:style-name="gr243" draw:text-style-name="P109" svg:width="2.349cm" svg:height="0.578cm" svg:x="1.103cm" svg:y="12.809cm"><draw:text-box><text:p text:style-name="P107"><text:span text:style-name="T42">aprill/mai 2026</text:span></text:p></draw:text-box></draw:frame></draw:g>Riiklikul tasandil on füüsiline ja vaimne tervis kõige sagedamini nimetatud komponent 12 liikmesriigis. Kogu ELis tervikuna viitab vähemalt 40 % vastanutest füüsilisele ja vaimsele tervisele 25 liikmesriigis, mis kajastab laialdast rõhuasetust tervisele elukvaliteedi kujundamisel. Suurim osakaal on Soomes (73%), Rootsis (72%) ja Taanis (71%). </text:p>
      <text:p text:style-name="P24"/>
      <text:p text:style-name="P27">kaheteistkümnes liikmesriigis on peamine tegur finantsolukord ja võime endale igapäevast elu lubada, eelkõige Kreekas (72%), kellele järgnevad Küpros ja Läti (mõlemad 65%) ning Eesti (63%), mis osutab tugevale keskendumisele majandusjulgeolekule nendes riikides. Sloveenias on kõige sagedamini nimetatud prioriteedid ka füüsiline ja vaimne tervis ning rahaline olukord (55 %), mis näitab, et nii tervise- kui ka majandustingimustele omistatakse tasakaalustatud tähtsust. </text:p>
      <text:p text:style-name="P24">Neljas liikmesriigis on tervishoiuteenuste kvaliteet ja kättesaadavus kõige olulisem komponent. Suurim osakaal on Rootsis (69%), Kreekas (68%) ja Lätis, kus seda komponenti koos finantsolukorraga mainitakse samuti kõige sagedamini (65%).</text:p>
      <text:p text:style-name="P24">Austrias on esikohal sotsiaalne elu (perekond, sõbrad ja suhted) (67 %) ning Leedus on see võrdselt jagatud tervishoiuteenuste kvaliteedi ja kättesaadavusega (59 %).</text:p>
      <text:p text:style-name="P24"><draw:g text:anchor-type="paragraph" draw:z-index="42" draw:name="Forme45" draw:style-name="gr9"><draw:frame draw:style-name="gr236" draw:text-style-name="P106" svg:width="17.347cm" svg:height="6.529cm" svg:x="0cm" svg:y="3.991cm"><draw:image xlink:href="Pictures/100000000000051B000001ECF3F7FABA858A6E03.png" xlink:type="simple" xlink:show="embed" xlink:actuate="onLoad" draw:mime-type="image/png"><text:p/></draw:image></draw:frame><draw:frame draw:style-name="gr237" draw:text-style-name="P109" svg:width="9.401cm" svg:height="2.525cm" svg:x="7.8cm" svg:y="1.642cm"><draw:text-box><text:p text:style-name="P107"><text:span text:style-name="T42">Füüsiline ja vaimne tervis</text:span></text:p><text:p text:style-name="P107"><text:span text:style-name="T42"/></text:p><text:p text:style-name="P107"><text:span text:style-name="T42">Rahaline olukord ja võime endale igapäevast elu lubada</text:span></text:p><text:p text:style-name="P107"><text:span text:style-name="T42"/></text:p><text:p text:style-name="P107"><text:span text:style-name="T42">Tervishoiuteenuste kvaliteet ja kättesaadavus</text:span></text:p><text:p text:style-name="P107"><text:span text:style-name="T42"/></text:p><text:p text:style-name="P107"><text:span text:style-name="T42">Ühiskondlik elu (perekond, sõbrad, muud suhted jne)</text:span></text:p></draw:text-box></draw:frame><draw:frame draw:style-name="gr238" draw:text-style-name="P106" svg:width="1.147cm" svg:height="2.5cm" svg:x="6.653cm" svg:y="1.621cm"><draw:image xlink:href="Pictures/10000000000000470000009BFBC1215543BDCA70.png" xlink:type="simple" xlink:show="embed" xlink:actuate="onLoad" draw:mime-type="image/png"><text:p/></draw:image></draw:frame><draw:frame draw:style-name="gr239" draw:text-style-name="P109" svg:width="16.446cm" svg:height="1.207cm" svg:x="0.799cm" svg:y="0.22cm"><draw:text-box><text:p text:style-name="P107"><text:span text:style-name="T42">QA13 Inimestel võivad olla erinevad vaated elukvaliteedile. Milline järgmistest on teie jaoks hea elukvaliteedi jaoks kõige olulisem? (võimalikult palju vastajaid) (%)</text:span></text:p></draw:text-box></draw:frame></draw:g></text:p>
      <text:p text:style-name="P26"><draw:g text:anchor-type="paragraph" draw:z-index="43" draw:name="Forme46" draw:style-name="gr9"><draw:frame draw:style-name="gr233" draw:text-style-name="P106" svg:width="9.589cm" svg:height="6.102cm" svg:x="8.858cm" svg:y="1.238cm"><draw:image xlink:href="Pictures/10000000000003AF0000025867F2255881A99E2A.png" xlink:type="simple" xlink:show="embed" xlink:actuate="onLoad" draw:mime-type="image/png"><text:p/></draw:image></draw:frame><draw:frame draw:style-name="gr234" draw:text-style-name="P131" svg:width="8.75cm" svg:height="5.462cm" svg:x="0cm" svg:y="1.938cm"><draw:text-box><text:p text:style-name="P130"><text:span text:style-name="T48">Füüsiline ja vaimne tervis</text:span></text:p><text:p text:style-name="P130"><text:span text:style-name="T48">Rahaline olukord ja võime endale igapäevast elu lubada</text:span></text:p><text:p text:style-name="P130"><text:span text:style-name="T48">Tervishoiuteenuste kvaliteet ja kättesaadavus</text:span></text:p><text:p text:style-name="P130"><text:span text:style-name="T48">Ühiskondlik elu (perekond, sõbrad, muud suhted jne)</text:span></text:p><text:p text:style-name="P130"><text:span text:style-name="T48">Toiduohutus ja toidu kvaliteet</text:span></text:p><text:p text:style-name="P130"><text:span text:style-name="T48">Avalik julgeolek ja isiklik julgeolek</text:span></text:p><text:p text:style-name="P130"><text:span text:style-name="T48">Töökindlus ja töötingimused</text:span></text:p><text:p text:style-name="P130"><text:span text:style-name="T48">Eluaseme taskukohasus ja kvaliteet</text:span></text:p><text:p text:style-name="P130"><text:span text:style-name="T48">Keskkonna kvaliteet (õhk, vesi jne)</text:span></text:p><text:p text:style-name="P130"><text:span text:style-name="T48">Kodanikuõigused ja -vabadused (sõnavabadus, poliitilised õigused jne)</text:span></text:p><text:p text:style-name="P130"><text:span text:style-name="T48">Hariduse kvaliteet ja õppimisvõimalused</text:span></text:p><text:p text:style-name="P130"><text:span text:style-name="T48">Töö- ja eraelu tasakaal</text:span></text:p><text:p text:style-name="P130"><text:span text:style-name="T48">Juurdepääs loodusele ja haljasaladele</text:span></text:p><text:p text:style-name="P130"><text:span text:style-name="T48">Avalike teenuste tõhusus</text:span></text:p><text:p text:style-name="P130"><text:span text:style-name="T48">Transpordi kvaliteet ja liikumismugavus</text:span></text:p></draw:text-box></draw:frame><draw:frame draw:style-name="gr235" draw:text-style-name="P109" svg:width="16.5cm" svg:height="1.207cm" svg:x="1.75cm" svg:y="0.139cm"><draw:text-box><text:p text:style-name="P107"><text:span text:style-name="T42">QA13 Inimestel võivad olla erinevad vaated elukvaliteedile. Milline järgmistest on teie jaoks hea elukvaliteedi jaoks kõige olulisem? (võimalikult palju vastajaid) (%)</text:span></text:p></draw:text-box></draw:frame></draw:g>Sotsiaaldemograafiliste rühmade arusaamad sellest, mis on hea elukvaliteet, on erinevad, kuigi järjepidevalt peetakse esmatähtsaks mitut põhimõõdet, eelkõige tervishoidu, rahalist kindlust ja tervishoidu.</text:p>
      <text:p text:style-name="P24">Soolised erinevused on suhteliselt piiratud, kuigi võib täheldada mõningaid erinevusi. Naised seavad meestest veidi suurema tõenäosusega esikohale finantsolukorra (51% vs. 48%), tervishoiuteenuste kvaliteedi ja kättesaadavuse (48% vs. 44%) ning toiduohutuse ja -kvaliteedi (41% vs. 38%). Üldiselt on soolised erinevused endiselt mõõdukad.</text:p>
      <text:p text:style-name="P24">Vanuserühmade vahel täheldatakse suuremaid erinevusi, mis peegeldavad erinevaid eluprioriteete. Nooremad vastajad pööravad suuremat tähelepanu ühiskondlikule elule (46–48 % 15–39aastastest vs. 44 % 55aastastest ja vanematest), töökohakindlusele (45 % 25–39aastastest vs. 32 %), eluaseme taskukohasusele ja kvaliteedile (41 % 25–39aastastest vs. 33 %), haridusele ja õppimisvõimalustele (36–38 % vs. 28 %), kultuuri kättesaadavusele (24–25 % vs. 20 %) ning töö- ja eraelu tasakaalule (40 % 25–39aastastest vs. 28 %). Seevastu eakamad vastajad seavad suurema tõenäosusega esikohale füüsilise ja vaimse tervise (53% üle 55-aastastest vs. 48% kõige noorematest), finantsolukorra (51% vs. 43%) ja tervishoiuteenuste kättesaadavuse (50% vs. 38%), mis näitab suuremat keskendumist tervise- ja finantsaspektidele.</text:p>
      <text:p text:style-name="P24"/>
      <text:p text:style-name="P26">Erinevused haridustasemete lõikes näitavad ka selgeid mustreid. Kõrgema haridustasemega vastajad rõhutavad suurema tõenäosusega laiemat mõõdet, sealhulgas ühiskondlikku elu (49% vs. 44% madala haridustasemega vastajatest), keskkonna kvaliteeti (43% vs. 34%), kodanikuõigusi ja -vabadusi (42% vs. 29%), haridust (39% vs. 26%), töö- ja eraelu tasakaalu (37% vs. 24%) ning juurdepääsu loodusele ja rohealadele (32% vs. 25%). Ülejäänud komponentide puhul ei ole haridustasemel põhinevaid märkimisväärseid erinevusi. </text:p>
      <text:p text:style-name="P24">Täheldati tugevat seost vastajate finantsolukorraga. Need, kellel on raskusi arvete tasumisega, seavad suurema tõenäosusega esikohale tervise (55% vs. 51% nendest, kellel ei ole raskusi), finantsolukorra (55% vs. 49%), töökohakindluse (43% vs. 37%), asetades samas suhteliselt suure tähtsuse eluaseme taskukohasusele ja kvaliteedile (46% vs. 35%) ning avalike teenuste tõhususele (31% vs. 25%). Seevastu vastajad, kes ei ole peaaegu kunagi või ei ole kunagi rahalistes raskustes, mainivad suurema tõenäosusega selliseid aspekte nagu avalik julgeolek (40 % vs. 37 %) ja keskkonnakvaliteet (38 % vs. 33 %), mis viitab vähem vahetutele probleemidele, kui majanduslik surve on väiksem.</text:p>
      <text:p text:style-name="P24">Lõpuks on väikesed erinevused, kui võrrelda neid, kes on rahul oma elukvaliteediga ja neid, kes seda ei ole. Vastajad, kes ei ole oma elukvaliteediga rahul, nimetavad mõnevõrra suurema tõenäosusega oma rahalist olukorda olulise komponendina (54% võrreldes 49%-ga nende puhul, kes on rahul). Seevastu vastajad, kes on rahul oma elukvaliteediga, nimetavad suurema tõenäosusega sotsiaalset elu (46% vs. 42% nende puhul, kes ei ole rahul), kodanikuõigusi (35% vs. 31%), haridust (33% vs. 26%) ja juurdepääsu loodusele (29% vs. 25%).</text:p>
      <text:p text:style-name="P24"/>
      <table:table table:name="Tableau16" table:style-name="Tableau16">
        <table:table-column table:style-name="Tableau16.A"/>
        <table:table-column table:style-name="Tableau16.B"/>
        <table:table-column table:style-name="Tableau16.C"/>
        <table:table-column table:style-name="Tableau16.D"/>
        <table:table-column table:style-name="Tableau16.E"/>
        <table:table-column table:style-name="Tableau16.F"/>
        <table:table-column table:style-name="Tableau16.G"/>
        <table:table-column table:style-name="Tableau16.C"/>
        <table:table-row>
          <table:table-cell table:style-name="Tableau16.A1" table:number-columns-spanned="8" office:value-type="string">
            <text:p text:style-name="P66">QA13 Inimestel võivad olla erinevad vaated elukvaliteedile. Milline järgmistest on teie jaoks hea elukvaliteedi jaoks kõige olulisem? (võimalikult palju vastajaid) (% – EL)</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8"/>
          </table:table-cell>
          <table:table-cell table:style-name="Tableau16.A1" office:value-type="string">
            <text:p text:style-name="P64">Füüsiline ja vaimne tervis</text:p>
          </table:table-cell>
          <table:table-cell table:style-name="Tableau16.A1" office:value-type="string">
            <text:p text:style-name="P64">finantsolukord ja võime endale igapäevast elu lubada</text:p>
          </table:table-cell>
          <table:table-cell table:style-name="Tableau16.A1" office:value-type="string">
            <text:p text:style-name="P64">Tervishoiuteenuste kvaliteet ja kättesaadavus</text:p>
          </table:table-cell>
          <table:table-cell table:style-name="Tableau16.A1" office:value-type="string">
            <text:p text:style-name="P64">Ühiskondlik elu (perekond, sõbrad, muud suhted jne)</text:p>
          </table:table-cell>
          <table:table-cell table:style-name="Tableau16.A1" office:value-type="string">
            <text:p text:style-name="P64">Avalik julgeolek ja isiklik julgeolek</text:p>
          </table:table-cell>
          <table:table-cell table:style-name="Tableau16.A1" office:value-type="string">
            <text:p text:style-name="P64">Toiduohutus ja toidu kvaliteet</text:p>
          </table:table-cell>
          <table:table-cell table:style-name="Tableau16.A1" office:value-type="string">
            <text:p text:style-name="P64">Töökindlus ja töötingimused</text:p>
          </table:table-cell>
        </table:table-row>
        <table:table-row>
          <table:table-cell table:style-name="Tableau16.A1" office:value-type="string">
            <text:p text:style-name="P66">EL 27 </text:p>
          </table:table-cell>
          <table:table-cell table:style-name="Tableau16.B3" office:value-type="float" office:value="51">
            <text:p text:style-name="P64">51</text:p>
          </table:table-cell>
          <table:table-cell table:style-name="Tableau16.B3" office:value-type="float" office:value="49">
            <text:p text:style-name="P64">49</text:p>
          </table:table-cell>
          <table:table-cell table:style-name="Tableau16.B3" office:value-type="float" office:value="46">
            <text:p text:style-name="P64">46</text:p>
          </table:table-cell>
          <table:table-cell table:style-name="Tableau16.B3" office:value-type="float" office:value="45">
            <text:p text:style-name="P64">45</text:p>
          </table:table-cell>
          <table:table-cell table:style-name="Tableau16.B3" office:value-type="float" office:value="40">
            <text:p text:style-name="P64">40</text:p>
          </table:table-cell>
          <table:table-cell table:style-name="Tableau16.B3" office:value-type="float" office:value="40">
            <text:p text:style-name="P64">40</text:p>
          </table:table-cell>
          <table:table-cell table:style-name="Tableau16.B3" office:value-type="float" office:value="38">
            <text:p text:style-name="P64">38</text:p>
          </table:table-cell>
        </table:table-row>
        <table:table-row>
          <table:table-cell table:style-name="Tableau16.A4" table:number-columns-spanned="8" office:value-type="string">
            <text:p text:style-name="P70">Sugu</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Mees </text:p>
          </table:table-cell>
          <table:table-cell table:style-name="Tableau16.B3" office:value-type="float" office:value="51">
            <text:p text:style-name="P64">51</text:p>
          </table:table-cell>
          <table:table-cell table:style-name="Tableau16.B3" office:value-type="float" office:value="48">
            <text:p text:style-name="P64">48</text:p>
          </table:table-cell>
          <table:table-cell table:style-name="Tableau16.B3" office:value-type="float" office:value="44">
            <text:p text:style-name="P64">44</text:p>
          </table:table-cell>
          <table:table-cell table:style-name="Tableau16.B3" office:value-type="float" office:value="45">
            <text:p text:style-name="P64">45</text:p>
          </table:table-cell>
          <table:table-cell table:style-name="Tableau16.B3" office:value-type="float" office:value="39">
            <text:p text:style-name="P64">39</text:p>
          </table:table-cell>
          <table:table-cell table:style-name="Tableau16.B3" office:value-type="float" office:value="38">
            <text:p text:style-name="P64">38</text:p>
          </table:table-cell>
          <table:table-cell table:style-name="Tableau16.B3" office:value-type="float" office:value="39">
            <text:p text:style-name="P64">39</text:p>
          </table:table-cell>
        </table:table-row>
        <table:table-row>
          <table:table-cell table:style-name="Tableau16.A1" office:value-type="string">
            <text:p text:style-name="P66">Naine </text:p>
          </table:table-cell>
          <table:table-cell table:style-name="Tableau16.B3" office:value-type="float" office:value="52">
            <text:p text:style-name="P64">52</text:p>
          </table:table-cell>
          <table:table-cell table:style-name="Tableau16.B3" office:value-type="float" office:value="51">
            <text:p text:style-name="P64">51</text:p>
          </table:table-cell>
          <table:table-cell table:style-name="Tableau16.B3" office:value-type="float" office:value="48">
            <text:p text:style-name="P64">48</text:p>
          </table:table-cell>
          <table:table-cell table:style-name="Tableau16.B3" office:value-type="float" office:value="46">
            <text:p text:style-name="P64">46</text:p>
          </table:table-cell>
          <table:table-cell table:style-name="Tableau16.B3" office:value-type="float" office:value="40">
            <text:p text:style-name="P64">40</text:p>
          </table:table-cell>
          <table:table-cell table:style-name="Tableau16.B3" office:value-type="float" office:value="41">
            <text:p text:style-name="P64">41</text:p>
          </table:table-cell>
          <table:table-cell table:style-name="Tableau16.B3" office:value-type="float" office:value="38">
            <text:p text:style-name="P64">38</text:p>
          </table:table-cell>
        </table:table-row>
        <table:table-row>
          <table:table-cell table:style-name="Tableau16.A4" table:number-columns-spanned="8" office:value-type="string">
            <text:p text:style-name="P70">Vanus</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15- 24 </text:p>
          </table:table-cell>
          <table:table-cell table:style-name="Tableau16.B3" office:value-type="float" office:value="48">
            <text:p text:style-name="P64">48</text:p>
          </table:table-cell>
          <table:table-cell table:style-name="Tableau16.B3" office:value-type="float" office:value="43">
            <text:p text:style-name="P64">43</text:p>
          </table:table-cell>
          <table:table-cell table:style-name="Tableau16.B3" office:value-type="float" office:value="38">
            <text:p text:style-name="P64">38</text:p>
          </table:table-cell>
          <table:table-cell table:style-name="Tableau16.B3" office:value-type="float" office:value="46">
            <text:p text:style-name="P64">46</text:p>
          </table:table-cell>
          <table:table-cell table:style-name="Tableau16.B3" office:value-type="float" office:value="36">
            <text:p text:style-name="P64">36</text:p>
          </table:table-cell>
          <table:table-cell table:style-name="Tableau16.B3" office:value-type="float" office:value="36">
            <text:p text:style-name="P64">36</text:p>
          </table:table-cell>
          <table:table-cell table:style-name="Tableau16.B3" office:value-type="float" office:value="37">
            <text:p text:style-name="P64">37</text:p>
          </table:table-cell>
        </table:table-row>
        <table:table-row>
          <table:table-cell table:style-name="Tableau16.A1" office:value-type="string">
            <text:p text:style-name="P66">25—39 </text:p>
          </table:table-cell>
          <table:table-cell table:style-name="Tableau16.B3" office:value-type="float" office:value="51">
            <text:p text:style-name="P64">51</text:p>
          </table:table-cell>
          <table:table-cell table:style-name="Tableau16.B3" office:value-type="float" office:value="50">
            <text:p text:style-name="P64">50</text:p>
          </table:table-cell>
          <table:table-cell table:style-name="Tableau16.B3" office:value-type="float" office:value="44">
            <text:p text:style-name="P64">44</text:p>
          </table:table-cell>
          <table:table-cell table:style-name="Tableau16.B3" office:value-type="float" office:value="48">
            <text:p text:style-name="P64">48</text:p>
          </table:table-cell>
          <table:table-cell table:style-name="Tableau16.B3" office:value-type="float" office:value="41">
            <text:p text:style-name="P64">41</text:p>
          </table:table-cell>
          <table:table-cell table:style-name="Tableau16.B3" office:value-type="float" office:value="41">
            <text:p text:style-name="P64">41</text:p>
          </table:table-cell>
          <table:table-cell table:style-name="Tableau16.B3" office:value-type="float" office:value="45">
            <text:p text:style-name="P64">45</text:p>
          </table:table-cell>
        </table:table-row>
        <table:table-row>
          <table:table-cell table:style-name="Tableau16.A1" office:value-type="string">
            <text:p text:style-name="P66">40-54 </text:p>
          </table:table-cell>
          <table:table-cell table:style-name="Tableau16.B3" office:value-type="float" office:value="50">
            <text:p text:style-name="P64">50</text:p>
          </table:table-cell>
          <table:table-cell table:style-name="Tableau16.B3" office:value-type="float" office:value="50">
            <text:p text:style-name="P64">50</text:p>
          </table:table-cell>
          <table:table-cell table:style-name="Tableau16.B3" office:value-type="float" office:value="44">
            <text:p text:style-name="P64">44</text:p>
          </table:table-cell>
          <table:table-cell table:style-name="Tableau16.B3" office:value-type="float" office:value="45">
            <text:p text:style-name="P64">45</text:p>
          </table:table-cell>
          <table:table-cell table:style-name="Tableau16.B3" office:value-type="float" office:value="40">
            <text:p text:style-name="P64">40</text:p>
          </table:table-cell>
          <table:table-cell table:style-name="Tableau16.B3" office:value-type="float" office:value="39">
            <text:p text:style-name="P64">39</text:p>
          </table:table-cell>
          <table:table-cell table:style-name="Tableau16.B3" office:value-type="float" office:value="44">
            <text:p text:style-name="P64">44</text:p>
          </table:table-cell>
        </table:table-row>
        <table:table-row>
          <table:table-cell table:style-name="Tableau16.A1" office:value-type="string">
            <text:p text:style-name="P66">&gt;=55</text:p>
          </table:table-cell>
          <table:table-cell table:style-name="Tableau16.B3" office:value-type="float" office:value="53">
            <text:p text:style-name="P64">53</text:p>
          </table:table-cell>
          <table:table-cell table:style-name="Tableau16.B3" office:value-type="float" office:value="51">
            <text:p text:style-name="P64">51</text:p>
          </table:table-cell>
          <table:table-cell table:style-name="Tableau16.B3" office:value-type="float" office:value="50">
            <text:p text:style-name="P64">50</text:p>
          </table:table-cell>
          <table:table-cell table:style-name="Tableau16.B3" office:value-type="float" office:value="44">
            <text:p text:style-name="P64">44</text:p>
          </table:table-cell>
          <table:table-cell table:style-name="Tableau16.B3" office:value-type="float" office:value="40">
            <text:p text:style-name="P64">40</text:p>
          </table:table-cell>
          <table:table-cell table:style-name="Tableau16.B3" office:value-type="float" office:value="40">
            <text:p text:style-name="P64">40</text:p>
          </table:table-cell>
          <table:table-cell table:style-name="Tableau16.B3" office:value-type="float" office:value="32">
            <text:p text:style-name="P64">32</text:p>
          </table:table-cell>
        </table:table-row>
        <table:table-row>
          <table:table-cell table:style-name="Tableau16.A4" table:number-columns-spanned="8" office:value-type="string">
            <text:p text:style-name="P70">Haridustase</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Madal haridustase (ISCED 0–2) </text:p>
          </table:table-cell>
          <table:table-cell table:style-name="Tableau16.B3" office:value-type="float" office:value="52">
            <text:p text:style-name="P64">52</text:p>
          </table:table-cell>
          <table:table-cell table:style-name="Tableau16.B3" office:value-type="float" office:value="50">
            <text:p text:style-name="P64">50</text:p>
          </table:table-cell>
          <table:table-cell table:style-name="Tableau16.B3" office:value-type="float" office:value="46">
            <text:p text:style-name="P64">46</text:p>
          </table:table-cell>
          <table:table-cell table:style-name="Tableau16.B3" office:value-type="float" office:value="44">
            <text:p text:style-name="P64">44</text:p>
          </table:table-cell>
          <table:table-cell table:style-name="Tableau16.B3" office:value-type="float" office:value="39">
            <text:p text:style-name="P64">39</text:p>
          </table:table-cell>
          <table:table-cell table:style-name="Tableau16.B3" office:value-type="float" office:value="40">
            <text:p text:style-name="P64">40</text:p>
          </table:table-cell>
          <table:table-cell table:style-name="Tableau16.B3" office:value-type="float" office:value="36">
            <text:p text:style-name="P64">36</text:p>
          </table:table-cell>
        </table:table-row>
        <table:table-row>
          <table:table-cell table:style-name="Tableau16.A1" office:value-type="string">
            <text:p text:style-name="P66">Keskmine haridustase (ISCED 3–4) </text:p>
          </table:table-cell>
          <table:table-cell table:style-name="Tableau16.B3" office:value-type="float" office:value="48">
            <text:p text:style-name="P64">48</text:p>
          </table:table-cell>
          <table:table-cell table:style-name="Tableau16.B3" office:value-type="float" office:value="49">
            <text:p text:style-name="P64">49</text:p>
          </table:table-cell>
          <table:table-cell table:style-name="Tableau16.B3" office:value-type="float" office:value="44">
            <text:p text:style-name="P64">44</text:p>
          </table:table-cell>
          <table:table-cell table:style-name="Tableau16.B3" office:value-type="float" office:value="44">
            <text:p text:style-name="P64">44</text:p>
          </table:table-cell>
          <table:table-cell table:style-name="Tableau16.B3" office:value-type="float" office:value="40">
            <text:p text:style-name="P64">40</text:p>
          </table:table-cell>
          <table:table-cell table:style-name="Tableau16.B3" office:value-type="float" office:value="40">
            <text:p text:style-name="P64">40</text:p>
          </table:table-cell>
          <table:table-cell table:style-name="Tableau16.B3" office:value-type="float" office:value="39">
            <text:p text:style-name="P64">39</text:p>
          </table:table-cell>
        </table:table-row>
        <table:table-row>
          <table:table-cell table:style-name="Tableau16.A1" office:value-type="string">
            <text:p text:style-name="P66">Kõrge haridustase (ISCED 5- 8) </text:p>
          </table:table-cell>
          <table:table-cell table:style-name="Tableau16.B3" office:value-type="float" office:value="55">
            <text:p text:style-name="P64">55</text:p>
          </table:table-cell>
          <table:table-cell table:style-name="Tableau16.B3" office:value-type="float" office:value="50">
            <text:p text:style-name="P64">50</text:p>
          </table:table-cell>
          <table:table-cell table:style-name="Tableau16.B3" office:value-type="float" office:value="48">
            <text:p text:style-name="P64">48</text:p>
          </table:table-cell>
          <table:table-cell table:style-name="Tableau16.B3" office:value-type="float" office:value="49">
            <text:p text:style-name="P64">49</text:p>
          </table:table-cell>
          <table:table-cell table:style-name="Tableau16.B3" office:value-type="float" office:value="41">
            <text:p text:style-name="P64">41</text:p>
          </table:table-cell>
          <table:table-cell table:style-name="Tableau16.B3" office:value-type="float" office:value="39">
            <text:p text:style-name="P64">39</text:p>
          </table:table-cell>
          <table:table-cell table:style-name="Tableau16.B3" office:value-type="float" office:value="39">
            <text:p text:style-name="P64">39</text:p>
          </table:table-cell>
        </table:table-row>
        <table:table-row>
          <table:table-cell table:style-name="Tableau16.A4" table:number-columns-spanned="8" office:value-type="string">
            <text:p text:style-name="P70">Sotsiaal-ametialane kategooria</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Füüsilisest isikust ettevõtjad </text:p>
          </table:table-cell>
          <table:table-cell table:style-name="Tableau16.B3" office:value-type="float" office:value="46">
            <text:p text:style-name="P64">46</text:p>
          </table:table-cell>
          <table:table-cell table:style-name="Tableau16.B3" office:value-type="float" office:value="50">
            <text:p text:style-name="P64">50</text:p>
          </table:table-cell>
          <table:table-cell table:style-name="Tableau16.B3" office:value-type="float" office:value="43">
            <text:p text:style-name="P64">43</text:p>
          </table:table-cell>
          <table:table-cell table:style-name="Tableau16.B3" office:value-type="float" office:value="44">
            <text:p text:style-name="P64">44</text:p>
          </table:table-cell>
          <table:table-cell table:style-name="Tableau16.B3" office:value-type="float" office:value="39">
            <text:p text:style-name="P64">39</text:p>
          </table:table-cell>
          <table:table-cell table:style-name="Tableau16.B3" office:value-type="float" office:value="38">
            <text:p text:style-name="P64">38</text:p>
          </table:table-cell>
          <table:table-cell table:style-name="Tableau16.B3" office:value-type="float" office:value="39">
            <text:p text:style-name="P64">39</text:p>
          </table:table-cell>
        </table:table-row>
        <table:table-row>
          <table:table-cell table:style-name="Tableau16.A1" office:value-type="string">
            <text:p text:style-name="P66">Juhid </text:p>
          </table:table-cell>
          <table:table-cell table:style-name="Tableau16.B3" office:value-type="float" office:value="54">
            <text:p text:style-name="P64">54</text:p>
          </table:table-cell>
          <table:table-cell table:style-name="Tableau16.B3" office:value-type="float" office:value="51">
            <text:p text:style-name="P64">51</text:p>
          </table:table-cell>
          <table:table-cell table:style-name="Tableau16.B3" office:value-type="float" office:value="45">
            <text:p text:style-name="P64">45</text:p>
          </table:table-cell>
          <table:table-cell table:style-name="Tableau16.B3" office:value-type="float" office:value="50">
            <text:p text:style-name="P64">50</text:p>
          </table:table-cell>
          <table:table-cell table:style-name="Tableau16.B3" office:value-type="float" office:value="43">
            <text:p text:style-name="P64">43</text:p>
          </table:table-cell>
          <table:table-cell table:style-name="Tableau16.B3" office:value-type="float" office:value="39">
            <text:p text:style-name="P64">39</text:p>
          </table:table-cell>
          <table:table-cell table:style-name="Tableau16.B3" office:value-type="float" office:value="41">
            <text:p text:style-name="P64">41</text:p>
          </table:table-cell>
        </table:table-row>
        <table:table-row>
          <table:table-cell table:style-name="Tableau16.A1" office:value-type="string">
            <text:p text:style-name="P66">Muud valged kraed </text:p>
          </table:table-cell>
          <table:table-cell table:style-name="Tableau16.B3" office:value-type="float" office:value="50">
            <text:p text:style-name="P64">50</text:p>
          </table:table-cell>
          <table:table-cell table:style-name="Tableau16.B3" office:value-type="float" office:value="50">
            <text:p text:style-name="P64">50</text:p>
          </table:table-cell>
          <table:table-cell table:style-name="Tableau16.B3" office:value-type="float" office:value="44">
            <text:p text:style-name="P64">44</text:p>
          </table:table-cell>
          <table:table-cell table:style-name="Tableau16.B3" office:value-type="float" office:value="47">
            <text:p text:style-name="P64">47</text:p>
          </table:table-cell>
          <table:table-cell table:style-name="Tableau16.B3" office:value-type="float" office:value="40">
            <text:p text:style-name="P64">40</text:p>
          </table:table-cell>
          <table:table-cell table:style-name="Tableau16.B3" office:value-type="float" office:value="42">
            <text:p text:style-name="P64">42</text:p>
          </table:table-cell>
          <table:table-cell table:style-name="Tableau16.B3" office:value-type="float" office:value="45">
            <text:p text:style-name="P64">45</text:p>
          </table:table-cell>
        </table:table-row>
        <table:table-row>
          <table:table-cell table:style-name="Tableau16.A1" office:value-type="string">
            <text:p text:style-name="P66">Käsitöölised </text:p>
          </table:table-cell>
          <table:table-cell table:style-name="Tableau16.B3" office:value-type="float" office:value="49">
            <text:p text:style-name="P64">49</text:p>
          </table:table-cell>
          <table:table-cell table:style-name="Tableau16.B3" office:value-type="float" office:value="50">
            <text:p text:style-name="P64">50</text:p>
          </table:table-cell>
          <table:table-cell table:style-name="Tableau16.B3" office:value-type="float" office:value="45">
            <text:p text:style-name="P64">45</text:p>
          </table:table-cell>
          <table:table-cell table:style-name="Tableau16.B3" office:value-type="float" office:value="44">
            <text:p text:style-name="P64">44</text:p>
          </table:table-cell>
          <table:table-cell table:style-name="Tableau16.B3" office:value-type="float" office:value="39">
            <text:p text:style-name="P64">39</text:p>
          </table:table-cell>
          <table:table-cell table:style-name="Tableau16.B3" office:value-type="float" office:value="38">
            <text:p text:style-name="P64">38</text:p>
          </table:table-cell>
          <table:table-cell table:style-name="Tableau16.B3" office:value-type="float" office:value="47">
            <text:p text:style-name="P64">47</text:p>
          </table:table-cell>
        </table:table-row>
        <table:table-row>
          <table:table-cell table:style-name="Tableau16.A1" office:value-type="string">
            <text:p text:style-name="P66">Majaelanikud </text:p>
          </table:table-cell>
          <table:table-cell table:style-name="Tableau16.B3" office:value-type="float" office:value="53">
            <text:p text:style-name="P64">53</text:p>
          </table:table-cell>
          <table:table-cell table:style-name="Tableau16.B3" office:value-type="float" office:value="53">
            <text:p text:style-name="P64">53</text:p>
          </table:table-cell>
          <table:table-cell table:style-name="Tableau16.B3" office:value-type="float" office:value="47">
            <text:p text:style-name="P64">47</text:p>
          </table:table-cell>
          <table:table-cell table:style-name="Tableau16.B3" office:value-type="float" office:value="44">
            <text:p text:style-name="P64">44</text:p>
          </table:table-cell>
          <table:table-cell table:style-name="Tableau16.B3" office:value-type="float" office:value="37">
            <text:p text:style-name="P64">37</text:p>
          </table:table-cell>
          <table:table-cell table:style-name="Tableau16.B3" office:value-type="float" office:value="43">
            <text:p text:style-name="P64">43</text:p>
          </table:table-cell>
          <table:table-cell table:style-name="Tableau16.B3" office:value-type="float" office:value="39">
            <text:p text:style-name="P64">39</text:p>
          </table:table-cell>
        </table:table-row>
        <table:table-row>
          <table:table-cell table:style-name="Tableau16.A1" office:value-type="string">
            <text:p text:style-name="P66">Töötu </text:p>
          </table:table-cell>
          <table:table-cell table:style-name="Tableau16.B3" office:value-type="float" office:value="56">
            <text:p text:style-name="P64">56</text:p>
          </table:table-cell>
          <table:table-cell table:style-name="Tableau16.B3" office:value-type="float" office:value="53">
            <text:p text:style-name="P64">53</text:p>
          </table:table-cell>
          <table:table-cell table:style-name="Tableau16.B3" office:value-type="float" office:value="46">
            <text:p text:style-name="P64">46</text:p>
          </table:table-cell>
          <table:table-cell table:style-name="Tableau16.B3" office:value-type="float" office:value="47">
            <text:p text:style-name="P64">47</text:p>
          </table:table-cell>
          <table:table-cell table:style-name="Tableau16.B3" office:value-type="float" office:value="38">
            <text:p text:style-name="P64">38</text:p>
          </table:table-cell>
          <table:table-cell table:style-name="Tableau16.B3" office:value-type="float" office:value="43">
            <text:p text:style-name="P64">43</text:p>
          </table:table-cell>
          <table:table-cell table:style-name="Tableau16.B3" office:value-type="float" office:value="49">
            <text:p text:style-name="P64">49</text:p>
          </table:table-cell>
        </table:table-row>
        <table:table-row>
          <table:table-cell table:style-name="Tableau16.A1" office:value-type="string">
            <text:p text:style-name="P66">Pensionile jäänud</text:p>
          </table:table-cell>
          <table:table-cell table:style-name="Tableau16.B3" office:value-type="float" office:value="54">
            <text:p text:style-name="P64">54</text:p>
          </table:table-cell>
          <table:table-cell table:style-name="Tableau16.B3" office:value-type="float" office:value="50">
            <text:p text:style-name="P64">50</text:p>
          </table:table-cell>
          <table:table-cell table:style-name="Tableau16.B3" office:value-type="float" office:value="51">
            <text:p text:style-name="P64">51</text:p>
          </table:table-cell>
          <table:table-cell table:style-name="Tableau16.B3" office:value-type="float" office:value="43">
            <text:p text:style-name="P64">43</text:p>
          </table:table-cell>
          <table:table-cell table:style-name="Tableau16.B3" office:value-type="float" office:value="4">
            <text:p text:style-name="P64">4</text:p>
          </table:table-cell>
          <table:table-cell table:style-name="Tableau16.B3" office:value-type="float" office:value="42">
            <text:p text:style-name="P64">42</text:p>
          </table:table-cell>
          <table:table-cell table:style-name="Tableau16.B3" office:value-type="float" office:value="26">
            <text:p text:style-name="P64">26</text:p>
          </table:table-cell>
        </table:table-row>
        <table:table-row>
          <table:table-cell table:style-name="Tableau16.A1" office:value-type="string">
            <text:p text:style-name="P66">Üliõpilased </text:p>
          </table:table-cell>
          <table:table-cell table:style-name="Tableau16.B3" office:value-type="float" office:value="49">
            <text:p text:style-name="P64">49</text:p>
          </table:table-cell>
          <table:table-cell table:style-name="Tableau16.B3" office:value-type="float" office:value="43">
            <text:p text:style-name="P64">43</text:p>
          </table:table-cell>
          <table:table-cell table:style-name="Tableau16.B3" office:value-type="float" office:value="37">
            <text:p text:style-name="P64">37</text:p>
          </table:table-cell>
          <table:table-cell table:style-name="Tableau16.B3" office:value-type="float" office:value="48">
            <text:p text:style-name="P64">48</text:p>
          </table:table-cell>
          <table:table-cell table:style-name="Tableau16.B3" office:value-type="float" office:value="37">
            <text:p text:style-name="P64">37</text:p>
          </table:table-cell>
          <table:table-cell table:style-name="Tableau16.B3" office:value-type="float" office:value="35">
            <text:p text:style-name="P64">35</text:p>
          </table:table-cell>
          <table:table-cell table:style-name="Tableau16.B3" office:value-type="float" office:value="35">
            <text:p text:style-name="P64">35</text:p>
          </table:table-cell>
        </table:table-row>
        <table:table-row>
          <table:table-cell table:style-name="Tableau16.A4" table:number-columns-spanned="8" office:value-type="string">
            <text:p text:style-name="P70">Raskused arvete tasumisel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Suurema osa ajast </text:p>
          </table:table-cell>
          <table:table-cell table:style-name="Tableau16.B3" office:value-type="float" office:value="55">
            <text:p text:style-name="P64">55</text:p>
          </table:table-cell>
          <table:table-cell table:style-name="Tableau16.B3" office:value-type="float" office:value="55">
            <text:p text:style-name="P64">55</text:p>
          </table:table-cell>
          <table:table-cell table:style-name="Tableau16.B3" office:value-type="float" office:value="48">
            <text:p text:style-name="P64">48</text:p>
          </table:table-cell>
          <table:table-cell table:style-name="Tableau16.B3" office:value-type="float" office:value="46">
            <text:p text:style-name="P64">46</text:p>
          </table:table-cell>
          <table:table-cell table:style-name="Tableau16.B3" office:value-type="float" office:value="37">
            <text:p text:style-name="P64">37</text:p>
          </table:table-cell>
          <table:table-cell table:style-name="Tableau16.B3" office:value-type="float" office:value="42">
            <text:p text:style-name="P64">42</text:p>
          </table:table-cell>
          <table:table-cell table:style-name="Tableau16.B3" office:value-type="float" office:value="43">
            <text:p text:style-name="P64">43</text:p>
          </table:table-cell>
        </table:table-row>
        <table:table-row>
          <table:table-cell table:style-name="Tableau16.A1" office:value-type="string">
            <text:p text:style-name="P66">Aeg-ajalt </text:p>
          </table:table-cell>
          <table:table-cell table:style-name="Tableau16.B3" office:value-type="float" office:value="49">
            <text:p text:style-name="P64">49</text:p>
          </table:table-cell>
          <table:table-cell table:style-name="Tableau16.B3" office:value-type="float" office:value="49">
            <text:p text:style-name="P64">49</text:p>
          </table:table-cell>
          <table:table-cell table:style-name="Tableau16.B3" office:value-type="float" office:value="45">
            <text:p text:style-name="P64">45</text:p>
          </table:table-cell>
          <table:table-cell table:style-name="Tableau16.B3" office:value-type="float" office:value="43">
            <text:p text:style-name="P64">43</text:p>
          </table:table-cell>
          <table:table-cell table:style-name="Tableau16.B3" office:value-type="float" office:value="40">
            <text:p text:style-name="P64">40</text:p>
          </table:table-cell>
          <table:table-cell table:style-name="Tableau16.B3" office:value-type="float" office:value="40">
            <text:p text:style-name="P64">40</text:p>
          </table:table-cell>
          <table:table-cell table:style-name="Tableau16.B3" office:value-type="float" office:value="40">
            <text:p text:style-name="P64">40</text:p>
          </table:table-cell>
        </table:table-row>
        <table:table-row>
          <table:table-cell table:style-name="Tableau16.A1" office:value-type="string">
            <text:p text:style-name="P66">Peaaegu mitte kunagi / mitte kunagi </text:p>
          </table:table-cell>
          <table:table-cell table:style-name="Tableau16.B3" office:value-type="float" office:value="51">
            <text:p text:style-name="P64">51</text:p>
          </table:table-cell>
          <table:table-cell table:style-name="Tableau16.B3" office:value-type="float" office:value="49">
            <text:p text:style-name="P64">49</text:p>
          </table:table-cell>
          <table:table-cell table:style-name="Tableau16.B3" office:value-type="float" office:value="46">
            <text:p text:style-name="P64">46</text:p>
          </table:table-cell>
          <table:table-cell table:style-name="Tableau16.B3" office:value-type="float" office:value="46">
            <text:p text:style-name="P64">46</text:p>
          </table:table-cell>
          <table:table-cell table:style-name="Tableau16.B3" office:value-type="float" office:value="40">
            <text:p text:style-name="P64">40</text:p>
          </table:table-cell>
          <table:table-cell table:style-name="Tableau16.B3" office:value-type="float" office:value="39">
            <text:p text:style-name="P64">39</text:p>
          </table:table-cell>
          <table:table-cell table:style-name="Tableau16.B3" office:value-type="float" office:value="37">
            <text:p text:style-name="P64">37</text:p>
          </table:table-cell>
        </table:table-row>
        <table:table-row>
          <table:table-cell table:style-name="Tableau16.A4" table:number-columns-spanned="8" office:value-type="string">
            <text:p text:style-name="P70">Subjektiivne linnastumine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Maapiirkond või küla </text:p>
          </table:table-cell>
          <table:table-cell table:style-name="Tableau16.B3" office:value-type="float" office:value="50">
            <text:p text:style-name="P64">50</text:p>
          </table:table-cell>
          <table:table-cell table:style-name="Tableau16.B3" office:value-type="float" office:value="48">
            <text:p text:style-name="P64">48</text:p>
          </table:table-cell>
          <table:table-cell table:style-name="Tableau16.B3" office:value-type="float" office:value="45">
            <text:p text:style-name="P64">45</text:p>
          </table:table-cell>
          <table:table-cell table:style-name="Tableau16.B3" office:value-type="float" office:value="44">
            <text:p text:style-name="P64">44</text:p>
          </table:table-cell>
          <table:table-cell table:style-name="Tableau16.B3" office:value-type="float" office:value="39">
            <text:p text:style-name="P64">39</text:p>
          </table:table-cell>
          <table:table-cell table:style-name="Tableau16.B3" office:value-type="float" office:value="39">
            <text:p text:style-name="P64">39</text:p>
          </table:table-cell>
          <table:table-cell table:style-name="Tableau16.B3" office:value-type="float" office:value="37">
            <text:p text:style-name="P64">37</text:p>
          </table:table-cell>
        </table:table-row>
        <table:table-row>
          <table:table-cell table:style-name="Tableau16.A1" office:value-type="string">
            <text:p text:style-name="P66">Väike või keskmise suurusega linn </text:p>
          </table:table-cell>
          <table:table-cell table:style-name="Tableau16.B3" office:value-type="float" office:value="51">
            <text:p text:style-name="P64">51</text:p>
          </table:table-cell>
          <table:table-cell table:style-name="Tableau16.B3" office:value-type="float" office:value="50">
            <text:p text:style-name="P64">50</text:p>
          </table:table-cell>
          <table:table-cell table:style-name="Tableau16.B3" office:value-type="float" office:value="45">
            <text:p text:style-name="P64">45</text:p>
          </table:table-cell>
          <table:table-cell table:style-name="Tableau16.B3" office:value-type="float" office:value="45">
            <text:p text:style-name="P64">45</text:p>
          </table:table-cell>
          <table:table-cell table:style-name="Tableau16.B3" office:value-type="float" office:value="40">
            <text:p text:style-name="P64">40</text:p>
          </table:table-cell>
          <table:table-cell table:style-name="Tableau16.B3" office:value-type="float" office:value="39">
            <text:p text:style-name="P64">39</text:p>
          </table:table-cell>
          <table:table-cell table:style-name="Tableau16.B3" office:value-type="float" office:value="37">
            <text:p text:style-name="P64">37</text:p>
          </table:table-cell>
        </table:table-row>
        <table:table-row>
          <table:table-cell table:style-name="Tableau16.A1" office:value-type="string">
            <text:p text:style-name="P66">Suurlinn </text:p>
          </table:table-cell>
          <table:table-cell table:style-name="Tableau16.B3" office:value-type="float" office:value="53">
            <text:p text:style-name="P64">53</text:p>
          </table:table-cell>
          <table:table-cell table:style-name="Tableau16.B3" office:value-type="float" office:value="51">
            <text:p text:style-name="P64">51</text:p>
          </table:table-cell>
          <table:table-cell table:style-name="Tableau16.B3" office:value-type="float" office:value="48">
            <text:p text:style-name="P64">48</text:p>
          </table:table-cell>
          <table:table-cell table:style-name="Tableau16.B3" office:value-type="float" office:value="47">
            <text:p text:style-name="P64">47</text:p>
          </table:table-cell>
          <table:table-cell table:style-name="Tableau16.B3" office:value-type="float" office:value="42">
            <text:p text:style-name="P64">42</text:p>
          </table:table-cell>
          <table:table-cell table:style-name="Tableau16.B3" office:value-type="float" office:value="42">
            <text:p text:style-name="P64">42</text:p>
          </table:table-cell>
          <table:table-cell table:style-name="Tableau16.B3" office:value-type="float" office:value="42">
            <text:p text:style-name="P64">42</text:p>
          </table:table-cell>
        </table:table-row>
        <table:table-row>
          <table:table-cell table:style-name="Tableau16.A4" table:number-columns-spanned="8" office:value-type="string">
            <text:p text:style-name="P70">ELi kuvand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Positiivne </text:p>
          </table:table-cell>
          <table:table-cell table:style-name="Tableau16.B3" office:value-type="float" office:value="49">
            <text:p text:style-name="P64">49</text:p>
          </table:table-cell>
          <table:table-cell table:style-name="Tableau16.B3" office:value-type="float" office:value="48">
            <text:p text:style-name="P64">48</text:p>
          </table:table-cell>
          <table:table-cell table:style-name="Tableau16.B3" office:value-type="float" office:value="46">
            <text:p text:style-name="P64">46</text:p>
          </table:table-cell>
          <table:table-cell table:style-name="Tableau16.B3" office:value-type="float" office:value="46">
            <text:p text:style-name="P64">46</text:p>
          </table:table-cell>
          <table:table-cell table:style-name="Tableau16.B3" office:value-type="float" office:value="40">
            <text:p text:style-name="P64">40</text:p>
          </table:table-cell>
          <table:table-cell table:style-name="Tableau16.B3" office:value-type="float" office:value="40">
            <text:p text:style-name="P64">40</text:p>
          </table:table-cell>
          <table:table-cell table:style-name="Tableau16.B3" office:value-type="float" office:value="38">
            <text:p text:style-name="P64">38</text:p>
          </table:table-cell>
        </table:table-row>
        <table:table-row>
          <table:table-cell table:style-name="Tableau16.A1" office:value-type="string">
            <text:p text:style-name="P66">Neutraalne </text:p>
          </table:table-cell>
          <table:table-cell table:style-name="Tableau16.B3" office:value-type="float" office:value="52">
            <text:p text:style-name="P64">52</text:p>
          </table:table-cell>
          <table:table-cell table:style-name="Tableau16.B3" office:value-type="float" office:value="49">
            <text:p text:style-name="P64">49</text:p>
          </table:table-cell>
          <table:table-cell table:style-name="Tableau16.B3" office:value-type="float" office:value="45">
            <text:p text:style-name="P64">45</text:p>
          </table:table-cell>
          <table:table-cell table:style-name="Tableau16.B3" office:value-type="float" office:value="45">
            <text:p text:style-name="P64">45</text:p>
          </table:table-cell>
          <table:table-cell table:style-name="Tableau16.B3" office:value-type="float" office:value="39">
            <text:p text:style-name="P64">39</text:p>
          </table:table-cell>
          <table:table-cell table:style-name="Tableau16.B3" office:value-type="float" office:value="39">
            <text:p text:style-name="P64">39</text:p>
          </table:table-cell>
          <table:table-cell table:style-name="Tableau16.B3" office:value-type="float" office:value="39">
            <text:p text:style-name="P64">39</text:p>
          </table:table-cell>
        </table:table-row>
        <table:table-row>
          <table:table-cell table:style-name="Tableau16.A1" office:value-type="string">
            <text:p text:style-name="P66">Negatiivne </text:p>
          </table:table-cell>
          <table:table-cell table:style-name="Tableau16.B3" office:value-type="float" office:value="53">
            <text:p text:style-name="P64">53</text:p>
          </table:table-cell>
          <table:table-cell table:style-name="Tableau16.B3" office:value-type="float" office:value="54">
            <text:p text:style-name="P64">54</text:p>
          </table:table-cell>
          <table:table-cell table:style-name="Tableau16.B3" office:value-type="float" office:value="48">
            <text:p text:style-name="P64">48</text:p>
          </table:table-cell>
          <table:table-cell table:style-name="Tableau16.B3" office:value-type="float" office:value="46">
            <text:p text:style-name="P64">46</text:p>
          </table:table-cell>
          <table:table-cell table:style-name="Tableau16.B3" office:value-type="float" office:value="43">
            <text:p text:style-name="P64">43</text:p>
          </table:table-cell>
          <table:table-cell table:style-name="Tableau16.A1" office:value-type="string">
            <text:p text:style-name="P64">i</text:p>
          </table:table-cell>
          <table:table-cell table:style-name="Tableau16.B3" office:value-type="float" office:value="40">
            <text:p text:style-name="P64">40</text:p>
          </table:table-cell>
        </table:table-row>
        <table:table-row>
          <table:table-cell table:style-name="Tableau16.A4" table:number-columns-spanned="8" office:value-type="string">
            <text:p text:style-name="P70">Rahulolu elukvaliteediga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6">Rahul </text:p>
          </table:table-cell>
          <table:table-cell table:style-name="Tableau16.B3" office:value-type="float" office:value="51">
            <text:p text:style-name="P64">51</text:p>
          </table:table-cell>
          <table:table-cell table:style-name="Tableau16.B3" office:value-type="float" office:value="49">
            <text:p text:style-name="P64">49</text:p>
          </table:table-cell>
          <table:table-cell table:style-name="Tableau16.B3" office:value-type="float" office:value="45">
            <text:p text:style-name="P64">45</text:p>
          </table:table-cell>
          <table:table-cell table:style-name="Tableau16.B3" office:value-type="float" office:value="46">
            <text:p text:style-name="P64">46</text:p>
          </table:table-cell>
          <table:table-cell table:style-name="Tableau16.B3" office:value-type="float" office:value="40">
            <text:p text:style-name="P64">40</text:p>
          </table:table-cell>
          <table:table-cell table:style-name="Tableau16.B3" office:value-type="float" office:value="39">
            <text:p text:style-name="P64">39</text:p>
          </table:table-cell>
          <table:table-cell table:style-name="Tableau16.B3" office:value-type="float" office:value="38">
            <text:p text:style-name="P64">38</text:p>
          </table:table-cell>
        </table:table-row>
        <table:table-row>
          <table:table-cell table:style-name="Tableau16.A1" office:value-type="string">
            <text:p text:style-name="P66">Ei ole rahul </text:p>
          </table:table-cell>
          <table:table-cell table:style-name="Tableau16.B3" office:value-type="float" office:value="53">
            <text:p text:style-name="P64">53</text:p>
          </table:table-cell>
          <table:table-cell table:style-name="Tableau16.B3" office:value-type="float" office:value="54">
            <text:p text:style-name="P64">54</text:p>
          </table:table-cell>
          <table:table-cell table:style-name="Tableau16.B3" office:value-type="float" office:value="48">
            <text:p text:style-name="P64">48</text:p>
          </table:table-cell>
          <table:table-cell table:style-name="Tableau16.B3" office:value-type="float" office:value="42">
            <text:p text:style-name="P64">42</text:p>
          </table:table-cell>
          <table:table-cell table:style-name="Tableau16.B3" office:value-type="float" office:value="39">
            <text:p text:style-name="P64">39</text:p>
          </table:table-cell>
          <table:table-cell table:style-name="Tableau16.B3" office:value-type="float" office:value="42">
            <text:p text:style-name="P64">42</text:p>
          </table:table-cell>
          <table:table-cell table:style-name="Tableau16.B3" office:value-type="float" office:value="40">
            <text:p text:style-name="P64">40</text:p>
          </table:table-cell>
        </table:table-row>
      </table:table>
      <text:p text:style-name="P24"/>
      <table:table table:name="Tableau17" table:style-name="Tableau17">
        <table:table-column table:style-name="Tableau17.A"/>
        <table:table-column table:style-name="Tableau17.B"/>
        <table:table-column table:style-name="Tableau17.C"/>
        <table:table-column table:style-name="Tableau17.D"/>
        <table:table-column table:style-name="Tableau17.E"/>
        <table:table-column table:style-name="Tableau17.F"/>
        <table:table-column table:style-name="Tableau17.G"/>
        <table:table-column table:style-name="Tableau17.H"/>
        <table:table-column table:style-name="Tableau17.I"/>
        <table:table-column table:style-name="Tableau17.J"/>
        <table:table-column table:style-name="Tableau17.K"/>
        <table:table-column table:style-name="Tableau17.L"/>
        <table:table-column table:style-name="Tableau17.M"/>
        <table:table-column table:style-name="Tableau17.N"/>
        <table:table-column table:style-name="Tableau17.O"/>
        <table:table-column table:style-name="Tableau17.P"/>
        <table:table-column table:style-name="Tableau17.Q"/>
        <table:table-row table:style-name="Tableau17.1">
          <table:table-cell table:style-name="Tableau17.A1" table:number-columns-spanned="17" office:value-type="string">
            <text:p text:style-name="P81">QA13 Inimestel võivad olla erinevad vaated elukvaliteedile. Milline järgmistest on teie jaoks hea elukvaliteedi jaoks kõige olulisem? (võimalikult palju vastajaid)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3"/>
          </table:table-cell>
          <table:table-cell table:style-name="Tableau17.A1" office:value-type="string">
            <text:p text:style-name="P94">Füüsiline ja vaimne tervis</text:p>
          </table:table-cell>
          <table:table-cell table:style-name="Tableau17.A1" office:value-type="string">
            <text:p text:style-name="P94">finantsolukord ja võime endale igapäevast elu lubada</text:p>
          </table:table-cell>
          <table:table-cell table:style-name="Tableau17.A1" office:value-type="string">
            <text:p text:style-name="P94">Tervishoiuteenuste kvaliteet ja kättesaadavus</text:p>
          </table:table-cell>
          <table:table-cell table:style-name="Tableau17.A1" office:value-type="string">
            <text:p text:style-name="P94">Ühiskondlik elu (perekond, sõbrad, muud suhted jne)</text:p>
          </table:table-cell>
          <table:table-cell table:style-name="Tableau17.A1" office:value-type="string">
            <text:p text:style-name="P94">Avalik julgeolek ja isiklik julgeolek</text:p>
          </table:table-cell>
          <table:table-cell table:style-name="Tableau17.A1" office:value-type="string">
            <text:p text:style-name="P94">Toiduohutus ja toidu kvaliteet</text:p>
          </table:table-cell>
          <table:table-cell table:style-name="Tableau17.A1" office:value-type="string">
            <text:p text:style-name="P94">Töökindlus ja töötingimused</text:p>
          </table:table-cell>
          <table:table-cell table:style-name="Tableau17.A1" office:value-type="string">
            <text:p text:style-name="P94">Eluaseme taskukohasus ja kvaliteet</text:p>
          </table:table-cell>
          <table:table-cell table:style-name="Tableau17.A1" office:value-type="string">
            <text:p text:style-name="P94">Keskkonna kvaliteet (õhk, vesi jne)</text:p>
          </table:table-cell>
          <table:table-cell table:style-name="Tableau17.A1" office:value-type="string">
            <text:p text:style-name="P94">Kodanikuõigused ja -vabadused (sõnavabadus, poliitilised õigused jne)</text:p>
          </table:table-cell>
          <table:table-cell table:style-name="Tableau17.A1" office:value-type="string">
            <text:p text:style-name="P94">Hariduse kvaliteet ja õppimisvõimalused</text:p>
          </table:table-cell>
          <table:table-cell table:style-name="Tableau17.A1" office:value-type="string">
            <text:p text:style-name="P94">Töö- ja eraelu tasakaal</text:p>
          </table:table-cell>
          <table:table-cell table:style-name="Tableau17.A1" office:value-type="string">
            <text:p text:style-name="P94">Juurdepääs loodusele ja haljasaladele</text:p>
          </table:table-cell>
          <table:table-cell table:style-name="Tableau17.A1" office:value-type="string">
            <text:p text:style-name="P94">Avalike teenuste tõhusus</text:p>
          </table:table-cell>
          <table:table-cell table:style-name="Tableau17.A1" office:value-type="string">
            <text:p text:style-name="P94">Transpordi kvaliteet ja liikumismugavus</text:p>
          </table:table-cell>
          <table:table-cell table:style-name="Tableau17.A1" office:value-type="string">
            <text:p text:style-name="P94">Juurdepääs kultuurile</text:p>
          </table:table-cell>
        </table:table-row>
        <table:table-row table:style-name="Tableau17.1">
          <table:table-cell table:style-name="Tableau17.A1" office:value-type="string">
            <text:p text:style-name="P95">EL 27 </text:p>
          </table:table-cell>
          <table:table-cell table:style-name="Tableau17.B3" office:value-type="float" office:value="51">
            <text:p text:style-name="P94">51</text:p>
          </table:table-cell>
          <table:table-cell table:style-name="Tableau17.B3" office:value-type="float" office:value="49">
            <text:p text:style-name="P94">49</text:p>
          </table:table-cell>
          <table:table-cell table:style-name="Tableau17.B3" office:value-type="float" office:value="46">
            <text:p text:style-name="P94">46</text:p>
          </table:table-cell>
          <table:table-cell table:style-name="Tableau17.B3" office:value-type="float" office:value="45">
            <text:p text:style-name="P94">45</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38">
            <text:p text:style-name="P94">38</text:p>
          </table:table-cell>
          <table:table-cell table:style-name="Tableau17.B3" office:value-type="float" office:value="37">
            <text:p text:style-name="P96">37</text:p>
          </table:table-cell>
          <table:table-cell table:style-name="Tableau17.B3" office:value-type="float" office:value="37">
            <text:p text:style-name="P96">37</text:p>
          </table:table-cell>
          <table:table-cell table:style-name="Tableau17.B3" office:value-type="float" office:value="34">
            <text:p text:style-name="P96">34</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28">
            <text:p text:style-name="P96">28</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2">
            <text:p text:style-name="P96">22</text:p>
          </table:table-cell>
        </table:table-row>
        <table:table-row table:style-name="Tableau17.1">
          <table:table-cell table:style-name="Tableau17.A4" table:number-columns-spanned="17" office:value-type="string">
            <text:p text:style-name="P77">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Mees </text:p>
          </table:table-cell>
          <table:table-cell table:style-name="Tableau17.B3" office:value-type="float" office:value="51">
            <text:p text:style-name="P94">51</text:p>
          </table:table-cell>
          <table:table-cell table:style-name="Tableau17.B3" office:value-type="float" office:value="48">
            <text:p text:style-name="P94">48</text:p>
          </table:table-cell>
          <table:table-cell table:style-name="Tableau17.B3" office:value-type="float" office:value="44">
            <text:p text:style-name="P94">44</text:p>
          </table:table-cell>
          <table:table-cell table:style-name="Tableau17.B3" office:value-type="float" office:value="45">
            <text:p text:style-name="P94">45</text:p>
          </table:table-cell>
          <table:table-cell table:style-name="Tableau17.B3" office:value-type="float" office:value="39">
            <text:p text:style-name="P94">39</text:p>
          </table:table-cell>
          <table:table-cell table:style-name="Tableau17.B3" office:value-type="float" office:value="38">
            <text:p text:style-name="P94">38</text:p>
          </table:table-cell>
          <table:table-cell table:style-name="Tableau17.B3" office:value-type="float" office:value="39">
            <text:p text:style-name="P94">39</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5">
            <text:p text:style-name="P96">35</text:p>
          </table:table-cell>
          <table:table-cell table:style-name="Tableau17.B3" office:value-type="float" office:value="32">
            <text:p text:style-name="P96">32</text:p>
          </table:table-cell>
          <table:table-cell table:style-name="Tableau17.B3" office:value-type="float" office:value="31">
            <text:p text:style-name="P96">31</text:p>
          </table:table-cell>
          <table:table-cell table:style-name="Tableau17.B3" office:value-type="float" office:value="28">
            <text:p text:style-name="P96">28</text:p>
          </table:table-cell>
          <table:table-cell table:style-name="Tableau17.B3" office:value-type="float" office:value="27">
            <text:p text:style-name="P96">27</text:p>
          </table:table-cell>
          <table:table-cell table:style-name="Tableau17.B3" office:value-type="float" office:value="24">
            <text:p text:style-name="P96">24</text:p>
          </table:table-cell>
          <table:table-cell table:style-name="Tableau17.B3" office:value-type="float" office:value="21">
            <text:p text:style-name="P96">21</text:p>
          </table:table-cell>
        </table:table-row>
        <table:table-row table:style-name="Tableau17.1">
          <table:table-cell table:style-name="Tableau17.A1" office:value-type="string">
            <text:p text:style-name="P95">Naine </text:p>
          </table:table-cell>
          <table:table-cell table:style-name="Tableau17.B3" office:value-type="float" office:value="52">
            <text:p text:style-name="P94">52</text:p>
          </table:table-cell>
          <table:table-cell table:style-name="Tableau17.B3" office:value-type="float" office:value="51">
            <text:p text:style-name="P94">51</text:p>
          </table:table-cell>
          <table:table-cell table:style-name="Tableau17.B3" office:value-type="float" office:value="48">
            <text:p text:style-name="P94">48</text:p>
          </table:table-cell>
          <table:table-cell table:style-name="Tableau17.B3" office:value-type="float" office:value="46">
            <text:p text:style-name="P94">46</text:p>
          </table:table-cell>
          <table:table-cell table:style-name="Tableau17.B3" office:value-type="float" office:value="40">
            <text:p text:style-name="P94">40</text:p>
          </table:table-cell>
          <table:table-cell table:style-name="Tableau17.B3" office:value-type="float" office:value="41">
            <text:p text:style-name="P94">41</text:p>
          </table:table-cell>
          <table:table-cell table:style-name="Tableau17.B3" office:value-type="float" office:value="38">
            <text:p text:style-name="P94">38</text:p>
          </table:table-cell>
          <table:table-cell table:style-name="Tableau17.B3" office:value-type="float" office:value="37">
            <text:p text:style-name="P96">37</text:p>
          </table:table-cell>
          <table:table-cell table:style-name="Tableau17.B3" office:value-type="float" office:value="38">
            <text:p text:style-name="P96">38</text:p>
          </table:table-cell>
          <table:table-cell table:style-name="Tableau17.B3" office:value-type="float" office:value="34">
            <text:p text:style-name="P96">34</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29">
            <text:p text:style-name="P96">29</text:p>
          </table:table-cell>
          <table:table-cell table:style-name="Tableau17.B3" office:value-type="float" office:value="25">
            <text:p text:style-name="P96">25</text:p>
          </table:table-cell>
          <table:table-cell table:style-name="Tableau17.B3" office:value-type="float" office:value="24">
            <text:p text:style-name="P96">24</text:p>
          </table:table-cell>
          <table:table-cell table:style-name="Tableau17.B3" office:value-type="float" office:value="22">
            <text:p text:style-name="P96">22</text:p>
          </table:table-cell>
        </table:table-row>
        <table:table-row table:style-name="Tableau17.1">
          <table:table-cell table:style-name="Tableau17.A4" table:number-columns-spanned="17" office:value-type="string">
            <text:p text:style-name="P77">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15- 24 </text:p>
          </table:table-cell>
          <table:table-cell table:style-name="Tableau17.B3" office:value-type="float" office:value="48">
            <text:p text:style-name="P94">48</text:p>
          </table:table-cell>
          <table:table-cell table:style-name="Tableau17.B3" office:value-type="float" office:value="43">
            <text:p text:style-name="P94">43</text:p>
          </table:table-cell>
          <table:table-cell table:style-name="Tableau17.B3" office:value-type="float" office:value="38">
            <text:p text:style-name="P94">38</text:p>
          </table:table-cell>
          <table:table-cell table:style-name="Tableau17.B3" office:value-type="float" office:value="46">
            <text:p text:style-name="P94">46</text:p>
          </table:table-cell>
          <table:table-cell table:style-name="Tableau17.B3" office:value-type="float" office:value="36">
            <text:p text:style-name="P94">36</text:p>
          </table:table-cell>
          <table:table-cell table:style-name="Tableau17.B3" office:value-type="float" office:value="36">
            <text:p text:style-name="P94">36</text:p>
          </table:table-cell>
          <table:table-cell table:style-name="Tableau17.B3" office:value-type="float" office:value="37">
            <text:p text:style-name="P94">37</text:p>
          </table:table-cell>
          <table:table-cell table:style-name="Tableau17.B3" office:value-type="float" office:value="38">
            <text:p text:style-name="P96">38</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8">
            <text:p text:style-name="P96">38</text:p>
          </table:table-cell>
          <table:table-cell table:style-name="Tableau17.B3" office:value-type="float" office:value="31">
            <text:p text:style-name="P96">31</text:p>
          </table:table-cell>
          <table:table-cell table:style-name="Tableau17.B3" office:value-type="float" office:value="27">
            <text:p text:style-name="P96">27</text:p>
          </table:table-cell>
          <table:table-cell table:style-name="Tableau17.B3" office:value-type="float" office:value="22">
            <text:p text:style-name="P96">22</text:p>
          </table:table-cell>
          <table:table-cell table:style-name="Tableau17.B3" office:value-type="float" office:value="25">
            <text:p text:style-name="P96">25</text:p>
          </table:table-cell>
          <table:table-cell table:style-name="Tableau17.B3" office:value-type="float" office:value="24">
            <text:p text:style-name="P96">24</text:p>
          </table:table-cell>
        </table:table-row>
        <table:table-row table:style-name="Tableau17.1">
          <table:table-cell table:style-name="Tableau17.A1" office:value-type="string">
            <text:p text:style-name="P95">25—39 </text:p>
          </table:table-cell>
          <table:table-cell table:style-name="Tableau17.B3" office:value-type="float" office:value="51">
            <text:p text:style-name="P94">51</text:p>
          </table:table-cell>
          <table:table-cell table:style-name="Tableau17.B3" office:value-type="float" office:value="50">
            <text:p text:style-name="P94">50</text:p>
          </table:table-cell>
          <table:table-cell table:style-name="Tableau17.B3" office:value-type="float" office:value="44">
            <text:p text:style-name="P94">44</text:p>
          </table:table-cell>
          <table:table-cell table:style-name="Tableau17.B3" office:value-type="float" office:value="48">
            <text:p text:style-name="P94">48</text:p>
          </table:table-cell>
          <table:table-cell table:style-name="Tableau17.B3" office:value-type="float" office:value="41">
            <text:p text:style-name="P94">41</text:p>
          </table:table-cell>
          <table:table-cell table:style-name="Tableau17.B3" office:value-type="float" office:value="41">
            <text:p text:style-name="P94">41</text:p>
          </table:table-cell>
          <table:table-cell table:style-name="Tableau17.B3" office:value-type="float" office:value="45">
            <text:p text:style-name="P94">45</text:p>
          </table:table-cell>
          <table:table-cell table:style-name="Tableau17.B3" office:value-type="float" office:value="41">
            <text:p text:style-name="P96">41</text:p>
          </table:table-cell>
          <table:table-cell table:style-name="Tableau17.B3" office:value-type="float" office:value="39">
            <text:p text:style-name="P96">39</text:p>
          </table:table-cell>
          <table:table-cell table:style-name="Tableau17.B3" office:value-type="float" office:value="38">
            <text:p text:style-name="P96">38</text:p>
          </table:table-cell>
          <table:table-cell table:style-name="Tableau17.B3" office:value-type="float" office:value="36">
            <text:p text:style-name="P96">36</text:p>
          </table:table-cell>
          <table:table-cell table:style-name="Tableau17.B3" office:value-type="float" office:value="40">
            <text:p text:style-name="P96">40</text:p>
          </table:table-cell>
          <table:table-cell table:style-name="Tableau17.B3" office:value-type="float" office:value="29">
            <text:p text:style-name="P96">29</text:p>
          </table:table-cell>
          <table:table-cell table:style-name="Tableau17.B3" office:value-type="float" office:value="25">
            <text:p text:style-name="P96">25</text:p>
          </table:table-cell>
          <table:table-cell table:style-name="Tableau17.B3" office:value-type="float" office:value="26">
            <text:p text:style-name="P96">26</text:p>
          </table:table-cell>
          <table:table-cell table:style-name="Tableau17.B3" office:value-type="float" office:value="26">
            <text:p text:style-name="P96">26</text:p>
          </table:table-cell>
        </table:table-row>
        <table:table-row table:style-name="Tableau17.1">
          <table:table-cell table:style-name="Tableau17.A1" office:value-type="string">
            <text:p text:style-name="P95">40-54 </text:p>
          </table:table-cell>
          <table:table-cell table:style-name="Tableau17.B3" office:value-type="float" office:value="50">
            <text:p text:style-name="P94">50</text:p>
          </table:table-cell>
          <table:table-cell table:style-name="Tableau17.B3" office:value-type="float" office:value="50">
            <text:p text:style-name="P94">50</text:p>
          </table:table-cell>
          <table:table-cell table:style-name="Tableau17.B3" office:value-type="float" office:value="44">
            <text:p text:style-name="P94">44</text:p>
          </table:table-cell>
          <table:table-cell table:style-name="Tableau17.B3" office:value-type="float" office:value="45">
            <text:p text:style-name="P94">45</text:p>
          </table:table-cell>
          <table:table-cell table:style-name="Tableau17.B3" office:value-type="float" office:value="40">
            <text:p text:style-name="P94">40</text:p>
          </table:table-cell>
          <table:table-cell table:style-name="Tableau17.B3" office:value-type="float" office:value="39">
            <text:p text:style-name="P94">39</text:p>
          </table:table-cell>
          <table:table-cell table:style-name="Tableau17.B3" office:value-type="float" office:value="44">
            <text:p text:style-name="P94">44</text:p>
          </table:table-cell>
          <table:table-cell table:style-name="Tableau17.B3" office:value-type="float" office:value="38">
            <text:p text:style-name="P96">38</text:p>
          </table:table-cell>
          <table:table-cell table:style-name="Tableau17.B3" office:value-type="float" office:value="37">
            <text:p text:style-name="P96">37</text:p>
          </table:table-cell>
          <table:table-cell table:style-name="Tableau17.B3" office:value-type="float" office:value="34">
            <text:p text:style-name="P96">34</text:p>
          </table:table-cell>
          <table:table-cell table:style-name="Tableau17.B3" office:value-type="float" office:value="34">
            <text:p text:style-name="P96">34</text:p>
          </table:table-cell>
          <table:table-cell table:style-name="Tableau17.B3" office:value-type="float" office:value="36">
            <text:p text:style-name="P96">36</text:p>
          </table:table-cell>
          <table:table-cell table:style-name="Tableau17.B3" office:value-type="float" office:value="29">
            <text:p text:style-name="P96">29</text:p>
          </table:table-cell>
          <table:table-cell table:style-name="Tableau17.B3" office:value-type="float" office:value="26">
            <text:p text:style-name="P96">26</text:p>
          </table:table-cell>
          <table:table-cell table:style-name="Tableau17.B3" office:value-type="float" office:value="25">
            <text:p text:style-name="P96">25</text:p>
          </table:table-cell>
          <table:table-cell table:style-name="Tableau17.B3" office:value-type="float" office:value="22">
            <text:p text:style-name="P96">22</text:p>
          </table:table-cell>
        </table:table-row>
        <table:table-row table:style-name="Tableau17.1">
          <table:table-cell table:style-name="Tableau17.A1" office:value-type="string">
            <text:p text:style-name="P95">&gt;=55</text:p>
          </table:table-cell>
          <table:table-cell table:style-name="Tableau17.B3" office:value-type="float" office:value="53">
            <text:p text:style-name="P94">53</text:p>
          </table:table-cell>
          <table:table-cell table:style-name="Tableau17.B3" office:value-type="float" office:value="51">
            <text:p text:style-name="P94">51</text:p>
          </table:table-cell>
          <table:table-cell table:style-name="Tableau17.B3" office:value-type="float" office:value="50">
            <text:p text:style-name="P94">50</text:p>
          </table:table-cell>
          <table:table-cell table:style-name="Tableau17.B3" office:value-type="float" office:value="44">
            <text:p text:style-name="P94">44</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32">
            <text:p text:style-name="P94">32</text:p>
          </table:table-cell>
          <table:table-cell table:style-name="Tableau17.B3" office:value-type="float" office:value="33">
            <text:p text:style-name="P96">33</text:p>
          </table:table-cell>
          <table:table-cell table:style-name="Tableau17.B3" office:value-type="float" office:value="37">
            <text:p text:style-name="P96">37</text:p>
          </table:table-cell>
          <table:table-cell table:style-name="Tableau17.B3" office:value-type="float" office:value="32">
            <text:p text:style-name="P96">32</text:p>
          </table:table-cell>
          <table:table-cell table:style-name="Tableau17.B3" office:value-type="float" office:value="26">
            <text:p text:style-name="P96">26</text:p>
          </table:table-cell>
          <table:table-cell table:style-name="Tableau17.B3" office:value-type="float" office:value="22">
            <text:p text:style-name="P96">22</text:p>
          </table:table-cell>
          <table:table-cell table:style-name="Tableau17.B3" office:value-type="float" office:value="27">
            <text:p text:style-name="P96">27</text:p>
          </table:table-cell>
          <table:table-cell table:style-name="Tableau17.B3" office:value-type="float" office:value="28">
            <text:p text:style-name="P96">28</text:p>
          </table:table-cell>
          <table:table-cell table:style-name="Tableau17.B3" office:value-type="float" office:value="24">
            <text:p text:style-name="P96">24</text:p>
          </table:table-cell>
          <table:table-cell table:style-name="Tableau17.B3" office:value-type="float" office:value="20">
            <text:p text:style-name="P96">20</text:p>
          </table:table-cell>
        </table:table-row>
        <table:table-row table:style-name="Tableau17.1">
          <table:table-cell table:style-name="Tableau17.A4" table:number-columns-spanned="17" office:value-type="string">
            <text:p text:style-name="P77">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Madal haridustase (ISCED 0–2) </text:p>
          </table:table-cell>
          <table:table-cell table:style-name="Tableau17.B3" office:value-type="float" office:value="52">
            <text:p text:style-name="P94">52</text:p>
          </table:table-cell>
          <table:table-cell table:style-name="Tableau17.B3" office:value-type="float" office:value="50">
            <text:p text:style-name="P94">50</text:p>
          </table:table-cell>
          <table:table-cell table:style-name="Tableau17.B3" office:value-type="float" office:value="46">
            <text:p text:style-name="P94">46</text:p>
          </table:table-cell>
          <table:table-cell table:style-name="Tableau17.B3" office:value-type="float" office:value="44">
            <text:p text:style-name="P94">44</text:p>
          </table:table-cell>
          <table:table-cell table:style-name="Tableau17.B3" office:value-type="float" office:value="39">
            <text:p text:style-name="P94">39</text:p>
          </table:table-cell>
          <table:table-cell table:style-name="Tableau17.B3" office:value-type="float" office:value="40">
            <text:p text:style-name="P94">40</text:p>
          </table:table-cell>
          <table:table-cell table:style-name="Tableau17.B3" office:value-type="float" office:value="36">
            <text:p text:style-name="P94">36</text:p>
          </table:table-cell>
          <table:table-cell table:style-name="Tableau17.B3" office:value-type="float" office:value="36">
            <text:p text:style-name="P96">36</text:p>
          </table:table-cell>
          <table:table-cell table:style-name="Tableau17.B3" office:value-type="float" office:value="34">
            <text:p text:style-name="P96">34</text:p>
          </table:table-cell>
          <table:table-cell table:style-name="Tableau17.B3" office:value-type="float" office:value="29">
            <text:p text:style-name="P96">29</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5">
            <text:p text:style-name="P96">25</text:p>
          </table:table-cell>
          <table:table-cell table:style-name="Tableau17.B3" office:value-type="float" office:value="26">
            <text:p text:style-name="P96">26</text:p>
          </table:table-cell>
          <table:table-cell table:style-name="Tableau17.B3" office:value-type="float" office:value="25">
            <text:p text:style-name="P96">25</text:p>
          </table:table-cell>
          <table:table-cell table:style-name="Tableau17.B3" office:value-type="float" office:value="18">
            <text:p text:style-name="P96">18</text:p>
          </table:table-cell>
        </table:table-row>
        <table:table-row table:style-name="Tableau17.1">
          <table:table-cell table:style-name="Tableau17.A1" office:value-type="string">
            <text:p text:style-name="P95">Keskmine haridustase (ISCED 3–4) </text:p>
          </table:table-cell>
          <table:table-cell table:style-name="Tableau17.B3" office:value-type="float" office:value="48">
            <text:p text:style-name="P94">48</text:p>
          </table:table-cell>
          <table:table-cell table:style-name="Tableau17.B3" office:value-type="float" office:value="49">
            <text:p text:style-name="P94">49</text:p>
          </table:table-cell>
          <table:table-cell table:style-name="Tableau17.B3" office:value-type="float" office:value="44">
            <text:p text:style-name="P94">44</text:p>
          </table:table-cell>
          <table:table-cell table:style-name="Tableau17.B3" office:value-type="float" office:value="44">
            <text:p text:style-name="P94">44</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39">
            <text:p text:style-name="P94">39</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3">
            <text:p text:style-name="P96">33</text:p>
          </table:table-cell>
          <table:table-cell table:style-name="Tableau17.B3" office:value-type="float" office:value="30">
            <text:p text:style-name="P96">30</text:p>
          </table:table-cell>
          <table:table-cell table:style-name="Tableau17.B3" office:value-type="float" office:value="30">
            <text:p text:style-name="P96">30</text:p>
          </table:table-cell>
          <table:table-cell table:style-name="Tableau17.B3" office:value-type="float" office:value="28">
            <text:p text:style-name="P96">28</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1">
            <text:p text:style-name="P96">21</text:p>
          </table:table-cell>
        </table:table-row>
        <table:table-row table:style-name="Tableau17.1">
          <table:table-cell table:style-name="Tableau17.A1" office:value-type="string">
            <text:p text:style-name="P95">Kõrge haridustase (ISCED 5- 8) </text:p>
          </table:table-cell>
          <table:table-cell table:style-name="Tableau17.B3" office:value-type="float" office:value="55">
            <text:p text:style-name="P94">55</text:p>
          </table:table-cell>
          <table:table-cell table:style-name="Tableau17.B3" office:value-type="float" office:value="50">
            <text:p text:style-name="P94">50</text:p>
          </table:table-cell>
          <table:table-cell table:style-name="Tableau17.B3" office:value-type="float" office:value="48">
            <text:p text:style-name="P94">48</text:p>
          </table:table-cell>
          <table:table-cell table:style-name="Tableau17.B3" office:value-type="float" office:value="49">
            <text:p text:style-name="P94">49</text:p>
          </table:table-cell>
          <table:table-cell table:style-name="Tableau17.B3" office:value-type="float" office:value="41">
            <text:p text:style-name="P94">41</text:p>
          </table:table-cell>
          <table:table-cell table:style-name="Tableau17.B3" office:value-type="float" office:value="39">
            <text:p text:style-name="P94">39</text:p>
          </table:table-cell>
          <table:table-cell table:style-name="Tableau17.B3" office:value-type="float" office:value="39">
            <text:p text:style-name="P94">39</text:p>
          </table:table-cell>
          <table:table-cell table:style-name="Tableau17.B3" office:value-type="float" office:value="38">
            <text:p text:style-name="P96">38</text:p>
          </table:table-cell>
          <table:table-cell table:style-name="Tableau17.B3" office:value-type="float" office:value="43">
            <text:p text:style-name="P96">43</text:p>
          </table:table-cell>
          <table:table-cell table:style-name="Tableau17.B3" office:value-type="float" office:value="42">
            <text:p text:style-name="P96">42</text:p>
          </table:table-cell>
          <table:table-cell table:style-name="Tableau17.B3" office:value-type="float" office:value="39">
            <text:p text:style-name="P96">39</text:p>
          </table:table-cell>
          <table:table-cell table:style-name="Tableau17.B3" office:value-type="float" office:value="37">
            <text:p text:style-name="P96">37</text:p>
          </table:table-cell>
          <table:table-cell table:style-name="Tableau17.B3" office:value-type="float" office:value="32">
            <text:p text:style-name="P96">32</text:p>
          </table:table-cell>
          <table:table-cell table:style-name="Tableau17.B3" office:value-type="float" office:value="27">
            <text:p text:style-name="P96">27</text:p>
          </table:table-cell>
          <table:table-cell table:style-name="Tableau17.B3" office:value-type="float" office:value="24">
            <text:p text:style-name="P96">24</text:p>
          </table:table-cell>
          <table:table-cell table:style-name="Tableau17.B3" office:value-type="float" office:value="27">
            <text:p text:style-name="P96">27</text:p>
          </table:table-cell>
        </table:table-row>
        <table:table-row table:style-name="Tableau17.1">
          <table:table-cell table:style-name="Tableau17.A4" table:number-columns-spanned="17" office:value-type="string">
            <text:p text:style-name="P77">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Füüsilisest isikust ettevõtjad </text:p>
          </table:table-cell>
          <table:table-cell table:style-name="Tableau17.B3" office:value-type="float" office:value="46">
            <text:p text:style-name="P94">46</text:p>
          </table:table-cell>
          <table:table-cell table:style-name="Tableau17.B3" office:value-type="float" office:value="50">
            <text:p text:style-name="P94">50</text:p>
          </table:table-cell>
          <table:table-cell table:style-name="Tableau17.B3" office:value-type="float" office:value="43">
            <text:p text:style-name="P94">43</text:p>
          </table:table-cell>
          <table:table-cell table:style-name="Tableau17.B3" office:value-type="float" office:value="44">
            <text:p text:style-name="P94">44</text:p>
          </table:table-cell>
          <table:table-cell table:style-name="Tableau17.B3" office:value-type="float" office:value="39">
            <text:p text:style-name="P94">39</text:p>
          </table:table-cell>
          <table:table-cell table:style-name="Tableau17.B3" office:value-type="float" office:value="38">
            <text:p text:style-name="P94">38</text:p>
          </table:table-cell>
          <table:table-cell table:style-name="Tableau17.B3" office:value-type="float" office:value="39">
            <text:p text:style-name="P94">39</text:p>
          </table:table-cell>
          <table:table-cell table:style-name="Tableau17.B3" office:value-type="float" office:value="36">
            <text:p text:style-name="P96">36</text:p>
          </table:table-cell>
          <table:table-cell table:style-name="Tableau17.B3" office:value-type="float" office:value="37">
            <text:p text:style-name="P96">37</text:p>
          </table:table-cell>
          <table:table-cell table:style-name="Tableau17.B3" office:value-type="float" office:value="36">
            <text:p text:style-name="P96">36</text:p>
          </table:table-cell>
          <table:table-cell table:style-name="Tableau17.B3" office:value-type="float" office:value="33">
            <text:p text:style-name="P96">33</text:p>
          </table:table-cell>
          <table:table-cell table:style-name="Tableau17.B3" office:value-type="float" office:value="35">
            <text:p text:style-name="P96">35</text:p>
          </table:table-cell>
          <table:table-cell table:style-name="Tableau17.B3" office:value-type="float" office:value="27">
            <text:p text:style-name="P96">27</text:p>
          </table:table-cell>
          <table:table-cell table:style-name="Tableau17.B3" office:value-type="float" office:value="28">
            <text:p text:style-name="P96">28</text:p>
          </table:table-cell>
          <table:table-cell table:style-name="Tableau17.B3" office:value-type="float" office:value="25">
            <text:p text:style-name="P96">25</text:p>
          </table:table-cell>
          <table:table-cell table:style-name="Tableau17.B3" office:value-type="float" office:value="23">
            <text:p text:style-name="P96">23</text:p>
          </table:table-cell>
        </table:table-row>
        <table:table-row table:style-name="Tableau17.1">
          <table:table-cell table:style-name="Tableau17.A1" office:value-type="string">
            <text:p text:style-name="P95">Juhid </text:p>
          </table:table-cell>
          <table:table-cell table:style-name="Tableau17.B3" office:value-type="float" office:value="54">
            <text:p text:style-name="P94">54</text:p>
          </table:table-cell>
          <table:table-cell table:style-name="Tableau17.B3" office:value-type="float" office:value="51">
            <text:p text:style-name="P94">51</text:p>
          </table:table-cell>
          <table:table-cell table:style-name="Tableau17.B3" office:value-type="float" office:value="45">
            <text:p text:style-name="P94">45</text:p>
          </table:table-cell>
          <table:table-cell table:style-name="Tableau17.B3" office:value-type="float" office:value="50">
            <text:p text:style-name="P94">50</text:p>
          </table:table-cell>
          <table:table-cell table:style-name="Tableau17.B3" office:value-type="float" office:value="43">
            <text:p text:style-name="P94">43</text:p>
          </table:table-cell>
          <table:table-cell table:style-name="Tableau17.B3" office:value-type="float" office:value="39">
            <text:p text:style-name="P94">39</text:p>
          </table:table-cell>
          <table:table-cell table:style-name="Tableau17.B3" office:value-type="float" office:value="41">
            <text:p text:style-name="P94">41</text:p>
          </table:table-cell>
          <table:table-cell table:style-name="Tableau17.B3" office:value-type="float" office:value="38">
            <text:p text:style-name="P96">38</text:p>
          </table:table-cell>
          <table:table-cell table:style-name="Tableau17.B3" office:value-type="float" office:value="41">
            <text:p text:style-name="P96">41</text:p>
          </table:table-cell>
          <table:table-cell table:style-name="Tableau17.B3" office:value-type="float" office:value="39">
            <text:p text:style-name="P96">39</text:p>
          </table:table-cell>
          <table:table-cell table:style-name="Tableau17.B3" office:value-type="float" office:value="39">
            <text:p text:style-name="P96">39</text:p>
          </table:table-cell>
          <table:table-cell table:style-name="Tableau17.B3" office:value-type="float" office:value="39">
            <text:p text:style-name="P96">39</text:p>
          </table:table-cell>
          <table:table-cell table:style-name="Tableau17.B3" office:value-type="float" office:value="31">
            <text:p text:style-name="P96">31</text:p>
          </table:table-cell>
          <table:table-cell table:style-name="Tableau17.B3" office:value-type="float" office:value="27">
            <text:p text:style-name="P96">27</text:p>
          </table:table-cell>
          <table:table-cell table:style-name="Tableau17.B3" office:value-type="float" office:value="23">
            <text:p text:style-name="P96">23</text:p>
          </table:table-cell>
          <table:table-cell table:style-name="Tableau17.B3" office:value-type="float" office:value="26">
            <text:p text:style-name="P96">26</text:p>
          </table:table-cell>
        </table:table-row>
        <table:table-row table:style-name="Tableau17.1">
          <table:table-cell table:style-name="Tableau17.A1" office:value-type="string">
            <text:p text:style-name="P95">Muud valged kraed </text:p>
          </table:table-cell>
          <table:table-cell table:style-name="Tableau17.B3" office:value-type="float" office:value="50">
            <text:p text:style-name="P94">50</text:p>
          </table:table-cell>
          <table:table-cell table:style-name="Tableau17.B3" office:value-type="float" office:value="50">
            <text:p text:style-name="P94">50</text:p>
          </table:table-cell>
          <table:table-cell table:style-name="Tableau17.B3" office:value-type="float" office:value="44">
            <text:p text:style-name="P94">44</text:p>
          </table:table-cell>
          <table:table-cell table:style-name="Tableau17.B3" office:value-type="float" office:value="47">
            <text:p text:style-name="P94">47</text:p>
          </table:table-cell>
          <table:table-cell table:style-name="Tableau17.B3" office:value-type="float" office:value="40">
            <text:p text:style-name="P94">40</text:p>
          </table:table-cell>
          <table:table-cell table:style-name="Tableau17.B3" office:value-type="float" office:value="42">
            <text:p text:style-name="P94">42</text:p>
          </table:table-cell>
          <table:table-cell table:style-name="Tableau17.B3" office:value-type="float" office:value="45">
            <text:p text:style-name="P94">45</text:p>
          </table:table-cell>
          <table:table-cell table:style-name="Tableau17.B3" office:value-type="float" office:value="40">
            <text:p text:style-name="P96">40</text:p>
          </table:table-cell>
          <table:table-cell table:style-name="Tableau17.B3" office:value-type="float" office:value="39">
            <text:p text:style-name="P96">39</text:p>
          </table:table-cell>
          <table:table-cell table:style-name="Tableau17.B3" office:value-type="float" office:value="35">
            <text:p text:style-name="P96">35</text:p>
          </table:table-cell>
          <table:table-cell table:style-name="Tableau17.B3" office:value-type="float" office:value="33">
            <text:p text:style-name="P96">33</text:p>
          </table:table-cell>
          <table:table-cell table:style-name="Tableau17.B3" office:value-type="float" office:value="39">
            <text:p text:style-name="P96">39</text:p>
          </table:table-cell>
          <table:table-cell table:style-name="Tableau17.B3" office:value-type="float" office:value="30">
            <text:p text:style-name="P96">30</text:p>
          </table:table-cell>
          <table:table-cell table:style-name="Tableau17.B3" office:value-type="float" office:value="27">
            <text:p text:style-name="P96">27</text:p>
          </table:table-cell>
          <table:table-cell table:style-name="Tableau17.B3" office:value-type="float" office:value="26">
            <text:p text:style-name="P96">26</text:p>
          </table:table-cell>
          <table:table-cell table:style-name="Tableau17.B3" office:value-type="float" office:value="23">
            <text:p text:style-name="P96">23</text:p>
          </table:table-cell>
        </table:table-row>
        <table:table-row table:style-name="Tableau17.1">
          <table:table-cell table:style-name="Tableau17.A1" office:value-type="string">
            <text:p text:style-name="P95">Käsitöölised </text:p>
          </table:table-cell>
          <table:table-cell table:style-name="Tableau17.B3" office:value-type="float" office:value="49">
            <text:p text:style-name="P94">49</text:p>
          </table:table-cell>
          <table:table-cell table:style-name="Tableau17.B3" office:value-type="float" office:value="50">
            <text:p text:style-name="P94">50</text:p>
          </table:table-cell>
          <table:table-cell table:style-name="Tableau17.B3" office:value-type="float" office:value="45">
            <text:p text:style-name="P94">45</text:p>
          </table:table-cell>
          <table:table-cell table:style-name="Tableau17.B3" office:value-type="float" office:value="44">
            <text:p text:style-name="P94">44</text:p>
          </table:table-cell>
          <table:table-cell table:style-name="Tableau17.B3" office:value-type="float" office:value="39">
            <text:p text:style-name="P94">39</text:p>
          </table:table-cell>
          <table:table-cell table:style-name="Tableau17.B3" office:value-type="float" office:value="38">
            <text:p text:style-name="P94">38</text:p>
          </table:table-cell>
          <table:table-cell table:style-name="Tableau17.B3" office:value-type="float" office:value="47">
            <text:p text:style-name="P94">47</text:p>
          </table:table-cell>
          <table:table-cell table:style-name="Tableau17.B3" office:value-type="float" office:value="39">
            <text:p text:style-name="P96">39</text:p>
          </table:table-cell>
          <table:table-cell table:style-name="Tableau17.B3" office:value-type="float" office:value="34">
            <text:p text:style-name="P96">34</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35">
            <text:p text:style-name="P96">35</text:p>
          </table:table-cell>
          <table:table-cell table:style-name="Tableau17.B3" office:value-type="float" office:value="29">
            <text:p text:style-name="P96">29</text:p>
          </table:table-cell>
          <table:table-cell table:style-name="Tableau17.B3" office:value-type="float" office:value="24">
            <text:p text:style-name="P96">24</text:p>
          </table:table-cell>
          <table:table-cell table:style-name="Tableau17.B3" office:value-type="float" office:value="24">
            <text:p text:style-name="P96">24</text:p>
          </table:table-cell>
          <table:table-cell table:style-name="Tableau17.B3" office:value-type="float" office:value="20">
            <text:p text:style-name="P96">20</text:p>
          </table:table-cell>
        </table:table-row>
        <table:table-row table:style-name="Tableau17.1">
          <table:table-cell table:style-name="Tableau17.A1" office:value-type="string">
            <text:p text:style-name="P95">Majaelanikud </text:p>
          </table:table-cell>
          <table:table-cell table:style-name="Tableau17.B3" office:value-type="float" office:value="53">
            <text:p text:style-name="P94">53</text:p>
          </table:table-cell>
          <table:table-cell table:style-name="Tableau17.B3" office:value-type="float" office:value="53">
            <text:p text:style-name="P94">53</text:p>
          </table:table-cell>
          <table:table-cell table:style-name="Tableau17.B3" office:value-type="float" office:value="47">
            <text:p text:style-name="P94">47</text:p>
          </table:table-cell>
          <table:table-cell table:style-name="Tableau17.B3" office:value-type="float" office:value="44">
            <text:p text:style-name="P94">44</text:p>
          </table:table-cell>
          <table:table-cell table:style-name="Tableau17.B3" office:value-type="float" office:value="37">
            <text:p text:style-name="P94">37</text:p>
          </table:table-cell>
          <table:table-cell table:style-name="Tableau17.B3" office:value-type="float" office:value="43">
            <text:p text:style-name="P94">43</text:p>
          </table:table-cell>
          <table:table-cell table:style-name="Tableau17.B3" office:value-type="float" office:value="39">
            <text:p text:style-name="P94">39</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25">
            <text:p text:style-name="P96">25</text:p>
          </table:table-cell>
          <table:table-cell table:style-name="Tableau17.B3" office:value-type="float" office:value="26">
            <text:p text:style-name="P96">26</text:p>
          </table:table-cell>
          <table:table-cell table:style-name="Tableau17.B3" office:value-type="float" office:value="27">
            <text:p text:style-name="P96">27</text:p>
          </table:table-cell>
          <table:table-cell table:style-name="Tableau17.B3" office:value-type="float" office:value="27">
            <text:p text:style-name="P96">27</text:p>
          </table:table-cell>
          <table:table-cell table:style-name="Tableau17.B3" office:value-type="float" office:value="19">
            <text:p text:style-name="P96">19</text:p>
          </table:table-cell>
        </table:table-row>
        <table:table-row table:style-name="Tableau17.1">
          <table:table-cell table:style-name="Tableau17.A1" office:value-type="string">
            <text:p text:style-name="P95">Töötu </text:p>
          </table:table-cell>
          <table:table-cell table:style-name="Tableau17.B3" office:value-type="float" office:value="56">
            <text:p text:style-name="P94">56</text:p>
          </table:table-cell>
          <table:table-cell table:style-name="Tableau17.B3" office:value-type="float" office:value="53">
            <text:p text:style-name="P94">53</text:p>
          </table:table-cell>
          <table:table-cell table:style-name="Tableau17.B3" office:value-type="float" office:value="46">
            <text:p text:style-name="P94">46</text:p>
          </table:table-cell>
          <table:table-cell table:style-name="Tableau17.B3" office:value-type="float" office:value="47">
            <text:p text:style-name="P94">47</text:p>
          </table:table-cell>
          <table:table-cell table:style-name="Tableau17.B3" office:value-type="float" office:value="38">
            <text:p text:style-name="P94">38</text:p>
          </table:table-cell>
          <table:table-cell table:style-name="Tableau17.B3" office:value-type="float" office:value="43">
            <text:p text:style-name="P94">43</text:p>
          </table:table-cell>
          <table:table-cell table:style-name="Tableau17.B3" office:value-type="float" office:value="49">
            <text:p text:style-name="P94">49</text:p>
          </table:table-cell>
          <table:table-cell table:style-name="Tableau17.B3" office:value-type="float" office:value="46">
            <text:p text:style-name="P96">46</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2">
            <text:p text:style-name="P96">32</text:p>
          </table:table-cell>
          <table:table-cell table:style-name="Tableau17.B3" office:value-type="float" office:value="32">
            <text:p text:style-name="P96">32</text:p>
          </table:table-cell>
          <table:table-cell table:style-name="Tableau17.B3" office:value-type="float" office:value="26">
            <text:p text:style-name="P96">26</text:p>
          </table:table-cell>
          <table:table-cell table:style-name="Tableau17.B3" office:value-type="float" office:value="27">
            <text:p text:style-name="P96">27</text:p>
          </table:table-cell>
          <table:table-cell table:style-name="Tableau17.B3" office:value-type="float" office:value="25">
            <text:p text:style-name="P96">25</text:p>
          </table:table-cell>
          <table:table-cell table:style-name="Tableau17.B3" office:value-type="float" office:value="24">
            <text:p text:style-name="P96">24</text:p>
          </table:table-cell>
        </table:table-row>
        <table:table-row table:style-name="Tableau17.1">
          <table:table-cell table:style-name="Tableau17.A1" office:value-type="string">
            <text:p text:style-name="P95">Pensionile jäänud</text:p>
          </table:table-cell>
          <table:table-cell table:style-name="Tableau17.B3" office:value-type="float" office:value="54">
            <text:p text:style-name="P94">54</text:p>
          </table:table-cell>
          <table:table-cell table:style-name="Tableau17.B3" office:value-type="float" office:value="50">
            <text:p text:style-name="P94">50</text:p>
          </table:table-cell>
          <table:table-cell table:style-name="Tableau17.B3" office:value-type="float" office:value="51">
            <text:p text:style-name="P94">51</text:p>
          </table:table-cell>
          <table:table-cell table:style-name="Tableau17.B3" office:value-type="float" office:value="43">
            <text:p text:style-name="P94">43</text:p>
          </table:table-cell>
          <table:table-cell table:style-name="Tableau17.B3" office:value-type="float" office:value="4">
            <text:p text:style-name="P94">4</text:p>
          </table:table-cell>
          <table:table-cell table:style-name="Tableau17.B3" office:value-type="float" office:value="42">
            <text:p text:style-name="P94">42</text:p>
          </table:table-cell>
          <table:table-cell table:style-name="Tableau17.B3" office:value-type="float" office:value="26">
            <text:p text:style-name="P94">26</text:p>
          </table:table-cell>
          <table:table-cell table:style-name="Tableau17.B3" office:value-type="float" office:value="32">
            <text:p text:style-name="P96">32</text:p>
          </table:table-cell>
          <table:table-cell table:style-name="Tableau17.B3" office:value-type="float" office:value="37">
            <text:p text:style-name="P96">37</text:p>
          </table:table-cell>
          <table:table-cell table:style-name="Tableau17.B3" office:value-type="float" office:value="32">
            <text:p text:style-name="P96">32</text:p>
          </table:table-cell>
          <table:table-cell table:style-name="Tableau17.B3" office:value-type="float" office:value="25">
            <text:p text:style-name="P96">25</text:p>
          </table:table-cell>
          <table:table-cell table:style-name="Tableau17.B3" office:value-type="float" office:value="17">
            <text:p text:style-name="P96">17</text:p>
          </table:table-cell>
          <table:table-cell table:style-name="Tableau17.B3" office:value-type="float" office:value="27">
            <text:p text:style-name="P96">27</text:p>
          </table:table-cell>
          <table:table-cell table:style-name="Tableau17.B3" office:value-type="float" office:value="28">
            <text:p text:style-name="P96">28</text:p>
          </table:table-cell>
          <table:table-cell table:style-name="Tableau17.B3" office:value-type="float" office:value="23">
            <text:p text:style-name="P96">23</text:p>
          </table:table-cell>
          <table:table-cell table:style-name="Tableau17.B3" office:value-type="float" office:value="19">
            <text:p text:style-name="P96">19</text:p>
          </table:table-cell>
        </table:table-row>
        <table:table-row table:style-name="Tableau17.1">
          <table:table-cell table:style-name="Tableau17.A1" office:value-type="string">
            <text:p text:style-name="P95">Üliõpilased </text:p>
          </table:table-cell>
          <table:table-cell table:style-name="Tableau17.B3" office:value-type="float" office:value="49">
            <text:p text:style-name="P94">49</text:p>
          </table:table-cell>
          <table:table-cell table:style-name="Tableau17.B3" office:value-type="float" office:value="43">
            <text:p text:style-name="P94">43</text:p>
          </table:table-cell>
          <table:table-cell table:style-name="Tableau17.B3" office:value-type="float" office:value="37">
            <text:p text:style-name="P94">37</text:p>
          </table:table-cell>
          <table:table-cell table:style-name="Tableau17.B3" office:value-type="float" office:value="48">
            <text:p text:style-name="P94">48</text:p>
          </table:table-cell>
          <table:table-cell table:style-name="Tableau17.B3" office:value-type="float" office:value="37">
            <text:p text:style-name="P94">37</text:p>
          </table:table-cell>
          <table:table-cell table:style-name="Tableau17.B3" office:value-type="float" office:value="35">
            <text:p text:style-name="P94">35</text:p>
          </table:table-cell>
          <table:table-cell table:style-name="Tableau17.B3" office:value-type="float" office:value="35">
            <text:p text:style-name="P94">35</text:p>
          </table:table-cell>
          <table:table-cell table:style-name="Tableau17.B3" office:value-type="float" office:value="36">
            <text:p text:style-name="P96">36</text:p>
          </table:table-cell>
          <table:table-cell table:style-name="Tableau17.B3" office:value-type="float" office:value="38">
            <text:p text:style-name="P96">38</text:p>
          </table:table-cell>
          <table:table-cell table:style-name="Tableau17.B3" office:value-type="float" office:value="38">
            <text:p text:style-name="P96">38</text:p>
          </table:table-cell>
          <table:table-cell table:style-name="Tableau17.B3" office:value-type="float" office:value="42">
            <text:p text:style-name="P96">42</text:p>
          </table:table-cell>
          <table:table-cell table:style-name="Tableau17.B3" office:value-type="float" office:value="31">
            <text:p text:style-name="P96">31</text:p>
          </table:table-cell>
          <table:table-cell table:style-name="Tableau17.B3" office:value-type="float" office:value="29">
            <text:p text:style-name="P96">29</text:p>
          </table:table-cell>
          <table:table-cell table:style-name="Tableau17.B3" office:value-type="float" office:value="23">
            <text:p text:style-name="P96">23</text:p>
          </table:table-cell>
          <table:table-cell table:style-name="Tableau17.B3" office:value-type="float" office:value="26">
            <text:p text:style-name="P96">26</text:p>
          </table:table-cell>
          <table:table-cell table:style-name="Tableau17.B3" office:value-type="float" office:value="28">
            <text:p text:style-name="P96">28</text:p>
          </table:table-cell>
        </table:table-row>
        <table:table-row table:style-name="Tableau17.1">
          <table:table-cell table:style-name="Tableau17.A4" table:number-columns-spanned="17" office:value-type="string">
            <text:p text:style-name="P77">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Suurema osa ajast </text:p>
          </table:table-cell>
          <table:table-cell table:style-name="Tableau17.B3" office:value-type="float" office:value="55">
            <text:p text:style-name="P94">55</text:p>
          </table:table-cell>
          <table:table-cell table:style-name="Tableau17.B3" office:value-type="float" office:value="55">
            <text:p text:style-name="P94">55</text:p>
          </table:table-cell>
          <table:table-cell table:style-name="Tableau17.B3" office:value-type="float" office:value="48">
            <text:p text:style-name="P94">48</text:p>
          </table:table-cell>
          <table:table-cell table:style-name="Tableau17.B3" office:value-type="float" office:value="46">
            <text:p text:style-name="P94">46</text:p>
          </table:table-cell>
          <table:table-cell table:style-name="Tableau17.B3" office:value-type="float" office:value="37">
            <text:p text:style-name="P94">37</text:p>
          </table:table-cell>
          <table:table-cell table:style-name="Tableau17.B3" office:value-type="float" office:value="42">
            <text:p text:style-name="P94">42</text:p>
          </table:table-cell>
          <table:table-cell table:style-name="Tableau17.B3" office:value-type="float" office:value="43">
            <text:p text:style-name="P94">43</text:p>
          </table:table-cell>
          <table:table-cell table:style-name="Tableau17.B3" office:value-type="float" office:value="46">
            <text:p text:style-name="P96">46</text:p>
          </table:table-cell>
          <table:table-cell table:style-name="Tableau17.B3" office:value-type="float" office:value="33">
            <text:p text:style-name="P96">33</text:p>
          </table:table-cell>
          <table:table-cell table:style-name="Tableau17.B3" office:value-type="float" office:value="34">
            <text:p text:style-name="P96">34</text:p>
          </table:table-cell>
          <table:table-cell table:style-name="Tableau17.B3" office:value-type="float" office:value="30">
            <text:p text:style-name="P96">30</text:p>
          </table:table-cell>
          <table:table-cell table:style-name="Tableau17.B3" office:value-type="float" office:value="30">
            <text:p text:style-name="P96">30</text:p>
          </table:table-cell>
          <table:table-cell table:style-name="Tableau17.B3" office:value-type="float" office:value="27">
            <text:p text:style-name="P96">27</text:p>
          </table:table-cell>
          <table:table-cell table:style-name="Tableau17.B3" office:value-type="float" office:value="31">
            <text:p text:style-name="P96">31</text:p>
          </table:table-cell>
          <table:table-cell table:style-name="Tableau17.B3" office:value-type="float" office:value="27">
            <text:p text:style-name="P96">27</text:p>
          </table:table-cell>
          <table:table-cell table:style-name="Tableau17.B3" office:value-type="float" office:value="23">
            <text:p text:style-name="P96">23</text:p>
          </table:table-cell>
        </table:table-row>
        <table:table-row table:style-name="Tableau17.1">
          <table:table-cell table:style-name="Tableau17.A1" office:value-type="string">
            <text:p text:style-name="P95">Aeg-ajalt </text:p>
          </table:table-cell>
          <table:table-cell table:style-name="Tableau17.B3" office:value-type="float" office:value="49">
            <text:p text:style-name="P94">49</text:p>
          </table:table-cell>
          <table:table-cell table:style-name="Tableau17.B3" office:value-type="float" office:value="49">
            <text:p text:style-name="P94">49</text:p>
          </table:table-cell>
          <table:table-cell table:style-name="Tableau17.B3" office:value-type="float" office:value="45">
            <text:p text:style-name="P94">45</text:p>
          </table:table-cell>
          <table:table-cell table:style-name="Tableau17.B3" office:value-type="float" office:value="43">
            <text:p text:style-name="P94">43</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38">
            <text:p text:style-name="P96">38</text:p>
          </table:table-cell>
          <table:table-cell table:style-name="Tableau17.B3" office:value-type="float" office:value="36">
            <text:p text:style-name="P96">36</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32">
            <text:p text:style-name="P96">32</text:p>
          </table:table-cell>
          <table:table-cell table:style-name="Tableau17.B3" office:value-type="float" office:value="28">
            <text:p text:style-name="P96">28</text:p>
          </table:table-cell>
          <table:table-cell table:style-name="Tableau17.B3" office:value-type="float" office:value="28">
            <text:p text:style-name="P96">28</text:p>
          </table:table-cell>
          <table:table-cell table:style-name="Tableau17.B3" office:value-type="float" office:value="27">
            <text:p text:style-name="P96">27</text:p>
          </table:table-cell>
          <table:table-cell table:style-name="Tableau17.B3" office:value-type="float" office:value="22">
            <text:p text:style-name="P96">22</text:p>
          </table:table-cell>
        </table:table-row>
        <table:table-row table:style-name="Tableau17.1">
          <table:table-cell table:style-name="Tableau17.A1" office:value-type="string">
            <text:p text:style-name="P95">Peaaegu mitte kunagi / mitte kunagi </text:p>
          </table:table-cell>
          <table:table-cell table:style-name="Tableau17.B3" office:value-type="float" office:value="51">
            <text:p text:style-name="P94">51</text:p>
          </table:table-cell>
          <table:table-cell table:style-name="Tableau17.B3" office:value-type="float" office:value="49">
            <text:p text:style-name="P94">49</text:p>
          </table:table-cell>
          <table:table-cell table:style-name="Tableau17.B3" office:value-type="float" office:value="46">
            <text:p text:style-name="P94">46</text:p>
          </table:table-cell>
          <table:table-cell table:style-name="Tableau17.B3" office:value-type="float" office:value="46">
            <text:p text:style-name="P94">46</text:p>
          </table:table-cell>
          <table:table-cell table:style-name="Tableau17.B3" office:value-type="float" office:value="40">
            <text:p text:style-name="P94">40</text:p>
          </table:table-cell>
          <table:table-cell table:style-name="Tableau17.B3" office:value-type="float" office:value="39">
            <text:p text:style-name="P94">39</text:p>
          </table:table-cell>
          <table:table-cell table:style-name="Tableau17.B3" office:value-type="float" office:value="37">
            <text:p text:style-name="P94">37</text:p>
          </table:table-cell>
          <table:table-cell table:style-name="Tableau17.B3" office:value-type="float" office:value="35">
            <text:p text:style-name="P96">35</text:p>
          </table:table-cell>
          <table:table-cell table:style-name="Tableau17.B3" office:value-type="float" office:value="38">
            <text:p text:style-name="P96">38</text:p>
          </table:table-cell>
          <table:table-cell table:style-name="Tableau17.B3" office:value-type="float" office:value="36">
            <text:p text:style-name="P96">36</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29">
            <text:p text:style-name="P96">29</text:p>
          </table:table-cell>
          <table:table-cell table:style-name="Tableau17.B3" office:value-type="float" office:value="25">
            <text:p text:style-name="P96">25</text:p>
          </table:table-cell>
          <table:table-cell table:style-name="Tableau17.B3" office:value-type="float" office:value="23">
            <text:p text:style-name="P96">23</text:p>
          </table:table-cell>
          <table:table-cell table:style-name="Tableau17.B3" office:value-type="float" office:value="22">
            <text:p text:style-name="P96">22</text:p>
          </table:table-cell>
        </table:table-row>
        <table:table-row table:style-name="Tableau17.1">
          <table:table-cell table:style-name="Tableau17.A4" table:number-columns-spanned="17" office:value-type="string">
            <text:p text:style-name="P77">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Maapiirkond või küla </text:p>
          </table:table-cell>
          <table:table-cell table:style-name="Tableau17.B3" office:value-type="float" office:value="50">
            <text:p text:style-name="P94">50</text:p>
          </table:table-cell>
          <table:table-cell table:style-name="Tableau17.B3" office:value-type="float" office:value="48">
            <text:p text:style-name="P94">48</text:p>
          </table:table-cell>
          <table:table-cell table:style-name="Tableau17.B3" office:value-type="float" office:value="45">
            <text:p text:style-name="P94">45</text:p>
          </table:table-cell>
          <table:table-cell table:style-name="Tableau17.B3" office:value-type="float" office:value="44">
            <text:p text:style-name="P94">44</text:p>
          </table:table-cell>
          <table:table-cell table:style-name="Tableau17.B3" office:value-type="float" office:value="39">
            <text:p text:style-name="P94">39</text:p>
          </table:table-cell>
          <table:table-cell table:style-name="Tableau17.B3" office:value-type="float" office:value="39">
            <text:p text:style-name="P94">39</text:p>
          </table:table-cell>
          <table:table-cell table:style-name="Tableau17.B3" office:value-type="float" office:value="37">
            <text:p text:style-name="P94">37</text:p>
          </table:table-cell>
          <table:table-cell table:style-name="Tableau17.B3" office:value-type="float" office:value="34">
            <text:p text:style-name="P96">34</text:p>
          </table:table-cell>
          <table:table-cell table:style-name="Tableau17.B3" office:value-type="float" office:value="34">
            <text:p text:style-name="P96">34</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30">
            <text:p text:style-name="P96">30</text:p>
          </table:table-cell>
          <table:table-cell table:style-name="Tableau17.B3" office:value-type="float" office:value="26">
            <text:p text:style-name="P96">26</text:p>
          </table:table-cell>
          <table:table-cell table:style-name="Tableau17.B3" office:value-type="float" office:value="25">
            <text:p text:style-name="P96">25</text:p>
          </table:table-cell>
          <table:table-cell table:style-name="Tableau17.B3" office:value-type="float" office:value="23">
            <text:p text:style-name="P96">23</text:p>
          </table:table-cell>
          <table:table-cell table:style-name="Tableau17.B3" office:value-type="float" office:value="19">
            <text:p text:style-name="P96">19</text:p>
          </table:table-cell>
        </table:table-row>
        <table:table-row table:style-name="Tableau17.1">
          <table:table-cell table:style-name="Tableau17.A1" office:value-type="string">
            <text:p text:style-name="P95">Väike või keskmise suurusega linn</text:p>
          </table:table-cell>
          <table:table-cell table:style-name="Tableau17.B3" office:value-type="float" office:value="51">
            <text:p text:style-name="P94">51</text:p>
          </table:table-cell>
          <table:table-cell table:style-name="Tableau17.B3" office:value-type="float" office:value="50">
            <text:p text:style-name="P94">50</text:p>
          </table:table-cell>
          <table:table-cell table:style-name="Tableau17.B3" office:value-type="float" office:value="45">
            <text:p text:style-name="P94">45</text:p>
          </table:table-cell>
          <table:table-cell table:style-name="Tableau17.B3" office:value-type="float" office:value="45">
            <text:p text:style-name="P94">45</text:p>
          </table:table-cell>
          <table:table-cell table:style-name="Tableau17.B3" office:value-type="float" office:value="40">
            <text:p text:style-name="P94">40</text:p>
          </table:table-cell>
          <table:table-cell table:style-name="Tableau17.B3" office:value-type="float" office:value="39">
            <text:p text:style-name="P94">39</text:p>
          </table:table-cell>
          <table:table-cell table:style-name="Tableau17.B3" office:value-type="float" office:value="37">
            <text:p text:style-name="P94">37</text:p>
          </table:table-cell>
          <table:table-cell table:style-name="Tableau17.B3" office:value-type="float" office:value="36">
            <text:p text:style-name="P96">36</text:p>
          </table:table-cell>
          <table:table-cell table:style-name="Tableau17.B3" office:value-type="float" office:value="37">
            <text:p text:style-name="P96">37</text:p>
          </table:table-cell>
          <table:table-cell table:style-name="Tableau17.B3" office:value-type="float" office:value="34">
            <text:p text:style-name="P96">34</text:p>
          </table:table-cell>
          <table:table-cell table:style-name="Tableau17.B3" office:value-type="float" office:value="30">
            <text:p text:style-name="P96">30</text:p>
          </table:table-cell>
          <table:table-cell table:style-name="Tableau17.B3" office:value-type="float" office:value="29">
            <text:p text:style-name="P96">29</text:p>
          </table:table-cell>
          <table:table-cell table:style-name="Tableau17.B3" office:value-type="float" office:value="28">
            <text:p text:style-name="P96">28</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2">
            <text:p text:style-name="P96">22</text:p>
          </table:table-cell>
        </table:table-row>
        <table:table-row table:style-name="Tableau17.1">
          <table:table-cell table:style-name="Tableau17.A1" office:value-type="string">
            <text:p text:style-name="P95">Suurlinn </text:p>
          </table:table-cell>
          <table:table-cell table:style-name="Tableau17.B3" office:value-type="float" office:value="53">
            <text:p text:style-name="P94">53</text:p>
          </table:table-cell>
          <table:table-cell table:style-name="Tableau17.B3" office:value-type="float" office:value="51">
            <text:p text:style-name="P94">51</text:p>
          </table:table-cell>
          <table:table-cell table:style-name="Tableau17.B3" office:value-type="float" office:value="48">
            <text:p text:style-name="P94">48</text:p>
          </table:table-cell>
          <table:table-cell table:style-name="Tableau17.B3" office:value-type="float" office:value="47">
            <text:p text:style-name="P94">47</text:p>
          </table:table-cell>
          <table:table-cell table:style-name="Tableau17.B3" office:value-type="float" office:value="42">
            <text:p text:style-name="P94">42</text:p>
          </table:table-cell>
          <table:table-cell table:style-name="Tableau17.B3" office:value-type="float" office:value="42">
            <text:p text:style-name="P94">42</text:p>
          </table:table-cell>
          <table:table-cell table:style-name="Tableau17.B3" office:value-type="float" office:value="42">
            <text:p text:style-name="P94">42</text:p>
          </table:table-cell>
          <table:table-cell table:style-name="Tableau17.B3" office:value-type="float" office:value="42">
            <text:p text:style-name="P96">42</text:p>
          </table:table-cell>
          <table:table-cell table:style-name="Tableau17.B3" office:value-type="float" office:value="40">
            <text:p text:style-name="P96">40</text:p>
          </table:table-cell>
          <table:table-cell table:style-name="Tableau17.B3" office:value-type="float" office:value="38">
            <text:p text:style-name="P96">38</text:p>
          </table:table-cell>
          <table:table-cell table:style-name="Tableau17.B3" office:value-type="float" office:value="36">
            <text:p text:style-name="P96">36</text:p>
          </table:table-cell>
          <table:table-cell table:style-name="Tableau17.B3" office:value-type="float" office:value="34">
            <text:p text:style-name="P96">34</text:p>
          </table:table-cell>
          <table:table-cell table:style-name="Tableau17.B3" office:value-type="float" office:value="32">
            <text:p text:style-name="P96">32</text:p>
          </table:table-cell>
          <table:table-cell table:style-name="Tableau17.B3" office:value-type="float" office:value="28">
            <text:p text:style-name="P96">28</text:p>
          </table:table-cell>
          <table:table-cell table:style-name="Tableau17.B3" office:value-type="float" office:value="27">
            <text:p text:style-name="P96">27</text:p>
          </table:table-cell>
          <table:table-cell table:style-name="Tableau17.B3" office:value-type="float" office:value="26">
            <text:p text:style-name="P96">26</text:p>
          </table:table-cell>
        </table:table-row>
        <table:table-row table:style-name="Tableau17.1">
          <table:table-cell table:style-name="Tableau17.A4" table:number-columns-spanned="17" office:value-type="string">
            <text:p text:style-name="P77">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Positiivne </text:p>
          </table:table-cell>
          <table:table-cell table:style-name="Tableau17.B3" office:value-type="float" office:value="49">
            <text:p text:style-name="P94">49</text:p>
          </table:table-cell>
          <table:table-cell table:style-name="Tableau17.B3" office:value-type="float" office:value="48">
            <text:p text:style-name="P94">48</text:p>
          </table:table-cell>
          <table:table-cell table:style-name="Tableau17.B3" office:value-type="float" office:value="46">
            <text:p text:style-name="P94">46</text:p>
          </table:table-cell>
          <table:table-cell table:style-name="Tableau17.B3" office:value-type="float" office:value="46">
            <text:p text:style-name="P94">46</text:p>
          </table:table-cell>
          <table:table-cell table:style-name="Tableau17.B3" office:value-type="float" office:value="40">
            <text:p text:style-name="P94">40</text:p>
          </table:table-cell>
          <table:table-cell table:style-name="Tableau17.B3" office:value-type="float" office:value="40">
            <text:p text:style-name="P94">40</text:p>
          </table:table-cell>
          <table:table-cell table:style-name="Tableau17.B3" office:value-type="float" office:value="38">
            <text:p text:style-name="P94">38</text:p>
          </table:table-cell>
          <table:table-cell table:style-name="Tableau17.B3" office:value-type="float" office:value="36">
            <text:p text:style-name="P96">36</text:p>
          </table:table-cell>
          <table:table-cell table:style-name="Tableau17.B3" office:value-type="float" office:value="39">
            <text:p text:style-name="P96">39</text:p>
          </table:table-cell>
          <table:table-cell table:style-name="Tableau17.B3" office:value-type="float" office:value="37">
            <text:p text:style-name="P96">37</text:p>
          </table:table-cell>
          <table:table-cell table:style-name="Tableau17.B3" office:value-type="float" office:value="35">
            <text:p text:style-name="P96">35</text:p>
          </table:table-cell>
          <table:table-cell table:style-name="Tableau17.B3" office:value-type="float" office:value="32">
            <text:p text:style-name="P96">32</text:p>
          </table:table-cell>
          <table:table-cell table:style-name="Tableau17.B3" office:value-type="float" office:value="30">
            <text:p text:style-name="P96">30</text:p>
          </table:table-cell>
          <table:table-cell table:style-name="Tableau17.B3" office:value-type="float" office:value="26">
            <text:p text:style-name="P96">26</text:p>
          </table:table-cell>
          <table:table-cell table:style-name="Tableau17.B3" office:value-type="float" office:value="2">
            <text:p text:style-name="P96">2</text:p>
          </table:table-cell>
          <table:table-cell table:style-name="Tableau17.B3" office:value-type="float" office:value="24">
            <text:p text:style-name="P96">24</text:p>
          </table:table-cell>
        </table:table-row>
        <table:table-row table:style-name="Tableau17.1">
          <table:table-cell table:style-name="Tableau17.A1" office:value-type="string">
            <text:p text:style-name="P95">Neutraalne </text:p>
          </table:table-cell>
          <table:table-cell table:style-name="Tableau17.B3" office:value-type="float" office:value="52">
            <text:p text:style-name="P94">52</text:p>
          </table:table-cell>
          <table:table-cell table:style-name="Tableau17.B3" office:value-type="float" office:value="49">
            <text:p text:style-name="P94">49</text:p>
          </table:table-cell>
          <table:table-cell table:style-name="Tableau17.B3" office:value-type="float" office:value="45">
            <text:p text:style-name="P94">45</text:p>
          </table:table-cell>
          <table:table-cell table:style-name="Tableau17.B3" office:value-type="float" office:value="45">
            <text:p text:style-name="P94">45</text:p>
          </table:table-cell>
          <table:table-cell table:style-name="Tableau17.B3" office:value-type="float" office:value="39">
            <text:p text:style-name="P94">39</text:p>
          </table:table-cell>
          <table:table-cell table:style-name="Tableau17.B3" office:value-type="float" office:value="39">
            <text:p text:style-name="P94">39</text:p>
          </table:table-cell>
          <table:table-cell table:style-name="Tableau17.B3" office:value-type="float" office:value="39">
            <text:p text:style-name="P94">39</text:p>
          </table:table-cell>
          <table:table-cell table:style-name="Tableau17.B3" office:value-type="float" office:value="36">
            <text:p text:style-name="P96">36</text:p>
          </table:table-cell>
          <table:table-cell table:style-name="Tableau17.B3" office:value-type="float" office:value="36">
            <text:p text:style-name="P96">36</text:p>
          </table:table-cell>
          <table:table-cell table:style-name="Tableau17.B3" office:value-type="float" office:value="30">
            <text:p text:style-name="P96">30</text:p>
          </table:table-cell>
          <table:table-cell table:style-name="Tableau17.B3" office:value-type="float" office:value="29">
            <text:p text:style-name="P96">29</text:p>
          </table:table-cell>
          <table:table-cell table:style-name="Tableau17.B3" office:value-type="float" office:value="29">
            <text:p text:style-name="P96">29</text:p>
          </table:table-cell>
          <table:table-cell table:style-name="Tableau17.B3" office:value-type="float" office:value="27">
            <text:p text:style-name="P96">27</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0">
            <text:p text:style-name="P96">20</text:p>
          </table:table-cell>
        </table:table-row>
        <table:table-row table:style-name="Tableau17.1">
          <table:table-cell table:style-name="Tableau17.A1" office:value-type="string">
            <text:p text:style-name="P95">Negatiivne </text:p>
          </table:table-cell>
          <table:table-cell table:style-name="Tableau17.B3" office:value-type="float" office:value="53">
            <text:p text:style-name="P94">53</text:p>
          </table:table-cell>
          <table:table-cell table:style-name="Tableau17.B3" office:value-type="float" office:value="54">
            <text:p text:style-name="P94">54</text:p>
          </table:table-cell>
          <table:table-cell table:style-name="Tableau17.B3" office:value-type="float" office:value="48">
            <text:p text:style-name="P94">48</text:p>
          </table:table-cell>
          <table:table-cell table:style-name="Tableau17.B3" office:value-type="float" office:value="46">
            <text:p text:style-name="P94">46</text:p>
          </table:table-cell>
          <table:table-cell table:style-name="Tableau17.B3" office:value-type="float" office:value="43">
            <text:p text:style-name="P94">43</text:p>
          </table:table-cell>
          <table:table-cell table:style-name="Tableau17.A1" office:value-type="string">
            <text:p text:style-name="P94">i</text:p>
          </table:table-cell>
          <table:table-cell table:style-name="Tableau17.B3" office:value-type="float" office:value="40">
            <text:p text:style-name="P94">40</text:p>
          </table:table-cell>
          <table:table-cell table:style-name="Tableau17.B3" office:value-type="float" office:value="39">
            <text:p text:style-name="P96">39</text:p>
          </table:table-cell>
          <table:table-cell table:style-name="Tableau17.B3" office:value-type="float" office:value="36">
            <text:p text:style-name="P96">36</text:p>
          </table:table-cell>
          <table:table-cell table:style-name="Tableau17.B3" office:value-type="float" office:value="34">
            <text:p text:style-name="P96">34</text:p>
          </table:table-cell>
          <table:table-cell table:style-name="Tableau17.B3" office:value-type="float" office:value="28">
            <text:p text:style-name="P96">28</text:p>
          </table:table-cell>
          <table:table-cell table:style-name="Tableau17.B3" office:value-type="float" office:value="29">
            <text:p text:style-name="P96">29</text:p>
          </table:table-cell>
          <table:table-cell table:style-name="Tableau17.B3" office:value-type="float" office:value="27">
            <text:p text:style-name="P96">27</text:p>
          </table:table-cell>
          <table:table-cell table:style-name="Tableau17.B3" office:value-type="float" office:value="28">
            <text:p text:style-name="P96">28</text:p>
          </table:table-cell>
          <table:table-cell table:style-name="Tableau17.B3" office:value-type="float" office:value="26">
            <text:p text:style-name="P96">26</text:p>
          </table:table-cell>
          <table:table-cell table:style-name="Tableau17.B3" office:value-type="float" office:value="21">
            <text:p text:style-name="P96">21</text:p>
          </table:table-cell>
        </table:table-row>
        <table:table-row table:style-name="Tableau17.1">
          <table:table-cell table:style-name="Tableau17.A4" table:number-columns-spanned="17" office:value-type="string">
            <text:p text:style-name="P77">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5">Rahul </text:p>
          </table:table-cell>
          <table:table-cell table:style-name="Tableau17.B3" office:value-type="float" office:value="51">
            <text:p text:style-name="P94">51</text:p>
          </table:table-cell>
          <table:table-cell table:style-name="Tableau17.B3" office:value-type="float" office:value="49">
            <text:p text:style-name="P94">49</text:p>
          </table:table-cell>
          <table:table-cell table:style-name="Tableau17.B3" office:value-type="float" office:value="45">
            <text:p text:style-name="P94">45</text:p>
          </table:table-cell>
          <table:table-cell table:style-name="Tableau17.B3" office:value-type="float" office:value="46">
            <text:p text:style-name="P94">46</text:p>
          </table:table-cell>
          <table:table-cell table:style-name="Tableau17.B3" office:value-type="float" office:value="40">
            <text:p text:style-name="P94">40</text:p>
          </table:table-cell>
          <table:table-cell table:style-name="Tableau17.B3" office:value-type="float" office:value="39">
            <text:p text:style-name="P94">39</text:p>
          </table:table-cell>
          <table:table-cell table:style-name="Tableau17.B3" office:value-type="float" office:value="38">
            <text:p text:style-name="P94">38</text:p>
          </table:table-cell>
          <table:table-cell table:style-name="Tableau17.B3" office:value-type="float" office:value="36">
            <text:p text:style-name="P96">36</text:p>
          </table:table-cell>
          <table:table-cell table:style-name="Tableau17.B3" office:value-type="float" office:value="38">
            <text:p text:style-name="P96">38</text:p>
          </table:table-cell>
          <table:table-cell table:style-name="Tableau17.B3" office:value-type="float" office:value="35">
            <text:p text:style-name="P96">35</text:p>
          </table:table-cell>
          <table:table-cell table:style-name="Tableau17.B3" office:value-type="float" office:value="33">
            <text:p text:style-name="P96">33</text:p>
          </table:table-cell>
          <table:table-cell table:style-name="Tableau17.B3" office:value-type="float" office:value="3">
            <text:p text:style-name="P96">3</text:p>
          </table:table-cell>
          <table:table-cell table:style-name="Tableau17.B3" office:value-type="float" office:value="29">
            <text:p text:style-name="P96">29</text:p>
          </table:table-cell>
          <table:table-cell table:style-name="Tableau17.B3" office:value-type="float" office:value="26">
            <text:p text:style-name="P96">26</text:p>
          </table:table-cell>
          <table:table-cell table:style-name="Tableau17.B3" office:value-type="float" office:value="24">
            <text:p text:style-name="P96">24</text:p>
          </table:table-cell>
          <table:table-cell table:style-name="Tableau17.B3" office:value-type="float" office:value="22">
            <text:p text:style-name="P96">22</text:p>
          </table:table-cell>
        </table:table-row>
        <table:table-row table:style-name="Tableau17.1">
          <table:table-cell table:style-name="Tableau17.A1" office:value-type="string">
            <text:p text:style-name="P95">Ei ole rahul </text:p>
          </table:table-cell>
          <table:table-cell table:style-name="Tableau17.B3" office:value-type="float" office:value="53">
            <text:p text:style-name="P94">53</text:p>
          </table:table-cell>
          <table:table-cell table:style-name="Tableau17.B3" office:value-type="float" office:value="54">
            <text:p text:style-name="P94">54</text:p>
          </table:table-cell>
          <table:table-cell table:style-name="Tableau17.B3" office:value-type="float" office:value="48">
            <text:p text:style-name="P94">48</text:p>
          </table:table-cell>
          <table:table-cell table:style-name="Tableau17.B3" office:value-type="float" office:value="42">
            <text:p text:style-name="P94">42</text:p>
          </table:table-cell>
          <table:table-cell table:style-name="Tableau17.B3" office:value-type="float" office:value="39">
            <text:p text:style-name="P94">39</text:p>
          </table:table-cell>
          <table:table-cell table:style-name="Tableau17.B3" office:value-type="float" office:value="42">
            <text:p text:style-name="P94">42</text:p>
          </table:table-cell>
          <table:table-cell table:style-name="Tableau17.B3" office:value-type="float" office:value="40">
            <text:p text:style-name="P94">40</text:p>
          </table:table-cell>
          <table:table-cell table:style-name="Tableau17.B3" office:value-type="float" office:value="39">
            <text:p text:style-name="P96">39</text:p>
          </table:table-cell>
          <table:table-cell table:style-name="Tableau17.B3" office:value-type="float" office:value="35">
            <text:p text:style-name="P96">35</text:p>
          </table:table-cell>
          <table:table-cell table:style-name="Tableau17.B3" office:value-type="float" office:value="31">
            <text:p text:style-name="P96">31</text:p>
          </table:table-cell>
          <table:table-cell table:style-name="Tableau17.B3" office:value-type="float" office:value="26">
            <text:p text:style-name="P96">26</text:p>
          </table:table-cell>
          <table:table-cell table:style-name="Tableau17.B3" office:value-type="float" office:value="28">
            <text:p text:style-name="P96">28</text:p>
          </table:table-cell>
          <table:table-cell table:style-name="Tableau17.B3" office:value-type="float" office:value="25">
            <text:p text:style-name="P96">25</text:p>
          </table:table-cell>
          <table:table-cell table:style-name="Tableau17.B3" office:value-type="float" office:value="27">
            <text:p text:style-name="P96">27</text:p>
          </table:table-cell>
          <table:table-cell table:style-name="Tableau17.B3" office:value-type="float" office:value="25">
            <text:p text:style-name="P96">25</text:p>
          </table:table-cell>
          <table:table-cell table:style-name="Tableau17.B3" office:value-type="float" office:value="20">
            <text:p text:style-name="P96">20</text:p>
          </table:table-cell>
        </table:table-row>
      </table:table>
      <text:p text:style-name="P24"/>
      <text:h text:style-name="P16" text:outline-level="2"><text:bookmark-start text:name="__RefHeading___Toc316620_3078747257"/>Elukvaliteedi parandamine<text:bookmark-end text:name="__RefHeading___Toc316620_3078747257"/></text:h>
      <text:p text:style-name="P24">Tuginedes eelmisele osale, milles uuriti põhikomponente, mida eurooplased seostavad hea elukvaliteediga, uuritakse käesolevas peatükis, kus vastajate arvates parandaksid muutused kõige rohkem nende elukvaliteeti. Kuigi varasemas analüüsis tehakse kindlaks, mida inimesed kõige rohkem hindavad, annab see küsimus ülevaate sellest, kus rahuldamata vajadused või surve on kõige tugevamalt tunda. Üheskoos pakuvad need perspektiivid täielikumat arusaamist nii heaolu alustest kui ka valdkondadest, kus parandusi on kõige rohkem vaja.</text:p>
      <text:p text:style-name="P24">ELi tasandil näitavad tulemused, et majanduslikke ja tervisega seotud tegureid peetakse valdkondadeks, kus muutused parandaksid kõige rohkem elukvaliteeti, mis kinnitab eelmises punktis nimetatud mõõtmete tähtsust.</text:p>
      <text:p text:style-name="P24">Kõige sagedamini nimetatud valdkond on finantsolukord ja võime endale lubada igapäevaelu (42%), mis on selgelt esikohal. See rõhutab majandustingimuste keskset rolli tajutava heaolu kujundamisel ja viitab sellele, et finantssurve on jätkuvalt suure osa eurooplaste peamine mure.</text:p>
      <text:p text:style-name="P24">Järgnesid tervishoiuteenuste kvaliteet ja kättesaadavus (37%) ning füüsiline ja vaimne tervis (35%), mida mainis üle kolmandiku vastanutest. Kokkuvõttes rõhutavad need järeldused mitte ainult üksikisiku tervise, vaid ka juurdepääsu tähtsust tõhusatele tervishoiusüsteemidele kui elukvaliteedi peamistele teguritele.</text:p>
      <text:p text:style-name="P24">Teisele tegurite rühmale viitab ligikaudu veerand kuni kolmandik vastanutest. Nende hulka kuuluvad toiduohutus ja -kvaliteet (28%), avalik ohutus ja isiklik julgeolek (28%) ning ühiskondlik elu (28%), mis näitab, et põhivajadused, ohutus ja sotsiaalsed suhted on endiselt olulised valdkonnad, kus paranemist peetakse kasulikuks. Samuti mainitakse sageli töökohakindlust ja töötingimusi (27 %) ning eluaseme taskukohasust ja kvaliteeti (26 %), mis osutab jätkuvatele muredele seoses tööhõive ja eluasemetingimustega.</text:p>
      <text:p text:style-name="P24">Muid aspekte peetakse harvemaks, kuid need on siiski asjakohased. Ligikaudu viiendik vastanutest mainib keskkonna kvaliteeti (23%) ning töö- ja eraelu tasakaalu (21%), samas kui väiksem osa nimetab avalike teenuste tõhusust (18%), kodanikuõigusi ja -vabadusi (16%) ning hariduse kvaliteeti ja õppimisvõimalusi (16%). Konkreetsemaid aspekte, nagu transport (14 %), juurdepääs loodusele (12 %) ja juurdepääs kultuurile (9 %), mainib suhteliselt vähem vastajaid.</text:p>
      <text:p text:style-name="P24">Üldiselt näitavad need tulemused, et eurooplased määratlevad majandusliku julgeoleku, tervise ja oluliste elutingimuste kombinatsiooni valdkondadena, kus paranemine mõjutaks kõige rohkem nende elukvaliteeti. Kuigi need prioriteedid kajastavad suures osas eelmises küsimuses esile tõstetud komponente, rõhutatakse neis ka seda, kus lõhet ootuste ja tegelikkuse vahel tajutakse kõige rohkem, eelkõige seoses finantstingimuste ja tervishoiuteenuste kättesaadavusega.</text:p>
      <text:p text:style-name="P24"/>
      <text:p text:style-name="P26"><draw:g text:anchor-type="paragraph" draw:z-index="44" draw:name="Forme47" draw:style-name="gr9"><draw:frame draw:style-name="gr230" draw:text-style-name="P106" svg:width="5.121cm" svg:height="11.39cm" svg:x="12.582cm" svg:y="1.627cm"><draw:image xlink:href="Pictures/10000000000001B0000003C1EB8084EC0B4D5AE7.png" xlink:type="simple" xlink:show="embed" xlink:actuate="onLoad" draw:mime-type="image/png"><text:p/></draw:image></draw:frame><draw:frame draw:style-name="gr231" draw:text-style-name="P121" svg:width="12.429cm" svg:height="11.612cm" svg:x="0.002cm" svg:y="1.644cm"><draw:text-box><text:p text:style-name="P110"><text:span text:style-name="T42">Rahaline olukord ja võime endale igapäevast elu lubada</text:span></text:p><text:p text:style-name="P110"><text:span text:style-name="T42"/></text:p><text:p text:style-name="P110"><text:span text:style-name="T42">Tervishoiuteenuste kvaliteet ja kättesaadavus</text:span></text:p><text:p text:style-name="P110"><text:span text:style-name="T42"/></text:p><text:p text:style-name="P110"><text:span text:style-name="T42">Füüsiline ja vaimne tervis</text:span></text:p><text:p text:style-name="P110"><text:span text:style-name="T42"/></text:p><text:p text:style-name="P110"><text:span text:style-name="T42">Toiduohutus ja toidu kvaliteet</text:span></text:p><text:p text:style-name="P110"><text:span text:style-name="T42"/></text:p><text:p text:style-name="P110"><text:span text:style-name="T42">Avalik julgeolek ja isiklik julgeolek</text:span></text:p><text:p text:style-name="P110"><text:span text:style-name="T42"/></text:p><text:p text:style-name="P110"><text:span text:style-name="T42">Ühiskondlik elu (perekond, sõbrad, muud suhted jne)</text:span></text:p><text:p text:style-name="P110"><text:span text:style-name="T42"/></text:p><text:p text:style-name="P110"><text:span text:style-name="T42">Töökindlus ja töötingimused</text:span></text:p><text:p text:style-name="P110"><text:span text:style-name="T42"/></text:p><text:p text:style-name="P110"><text:span text:style-name="T42">Eluaseme taskukohasus ja kvaliteet</text:span></text:p><text:p text:style-name="P110"><text:span text:style-name="T42"/></text:p><text:p text:style-name="P110"><text:span text:style-name="T42">Keskkonna kvaliteet (õhk, vesi jne)</text:span></text:p><text:p text:style-name="P110"><text:span text:style-name="T42"/></text:p><text:p text:style-name="P110"><text:span text:style-name="T42">Töö- ja eraelu tasakaal</text:span></text:p><text:p text:style-name="P110"><text:span text:style-name="T42"/></text:p><text:p text:style-name="P110"><text:span text:style-name="T42">Avalike teenuste tõhusus</text:span></text:p><text:p text:style-name="P110"><text:span text:style-name="T42"/></text:p><text:p text:style-name="P110"><text:span text:style-name="T42">Kodanikuõigused ja -vabadused (sõnavabadus, poliitilised õigused jne)</text:span></text:p><text:p text:style-name="P110"><text:span text:style-name="T42"/></text:p><text:p text:style-name="P110"><text:span text:style-name="T42">Hariduse kvaliteet ja õppimisvõimalused</text:span></text:p><text:p text:style-name="P110"><text:span text:style-name="T42"/></text:p><text:p text:style-name="P110"><text:span text:style-name="T42">Transpordi kvaliteet ja liikumismugavus</text:span></text:p><text:p text:style-name="P110"><text:span text:style-name="T42"/></text:p><text:p text:style-name="P110"><text:span text:style-name="T42">Juurdepääs loodusele ja haljasaladele</text:span></text:p><text:p text:style-name="P110"><text:span text:style-name="T42"/></text:p><text:p text:style-name="P110"><text:span text:style-name="T42">Juurdepääs kultuurile</text:span></text:p><text:p text:style-name="P110"><text:span text:style-name="T42"/></text:p><text:p text:style-name="P110"><text:span text:style-name="T42">Muud (SPONTANEOUS)</text:span></text:p><text:p text:style-name="P110"><text:span text:style-name="T42"/></text:p><text:p text:style-name="P110"><text:span text:style-name="T42">Ei tea</text:span></text:p></draw:text-box></draw:frame><draw:frame draw:style-name="gr232" draw:text-style-name="P109" svg:width="16.132cm" svg:height="0.902cm" svg:x="0.902cm" svg:y="0.226cm"><draw:text-box><text:p text:style-name="P107"><text:span text:style-name="T42">QA14ab Millises järgmistest valdkondadest võiksid muutused teie elukvaliteeti kõige rohkem parandada? Esiteks? Ja siis? (MAX. 5 VASTUTUSED) (%)</text:span></text:p></draw:text-box></draw:frame></draw:g>Riiklikul tasandil on 21 liikmesriigis kõige sagedamini nimetatud valdkonnaks finantsolukord ja võime endale lubada igapäevaelu, mis rõhutab majandustingimuste keskset tähtsust elukvaliteedi parandamisel. Suurim osakaal on Bulgaarias (65 %), millele järgnevad Kreeka (61 %) ning Küpros ja Läti (mõlemas 54 %). Kogu ELis mainib finantsolukorda vähemalt kolmandik vastanutest kõigist liikmesriikidest, mis kinnitab selle laialdast tähtsust. Soomes ja Hispaanias mainitakse finantsolukorda samal tasemel kui tervishoiuteenuste kvaliteeti ja kättesaadavust, mis näitab, et majandustingimused ja tervishoiuteenuste osutamine on jagatud prioriteet. </text:p>
      <text:p text:style-name="P24"/>
      <text:p text:style-name="P26">Tervishoiuteenuste kvaliteet ja kättesaadavus on viie riigi peamine prioriteet. Seda mainitakse kõige sagedamini Lätis (55%), Leedus (54%) ja Portugalis (51%), mis rõhutab tervishoiusüsteemide tähtsust nendes riikides.</text:p>
      <text:p text:style-name="P24">Kahes riigis on peamiseks prioriteediks füüsiline ja vaimne tervis: Taanis (48 %) ja Maltal (46 %), samas kui eluaseme taskukohasus ja kvaliteet on esikohal Luksemburgis (40 %), mis kajastab eluasemega seotud konkreetset riiklikku survet.</text:p>
      <text:p text:style-name="P24">Üldiselt osutavad need leiud finantsprobleemide selgele ülekaalule liikmesriikides, samas kui tervisega seotud tegurid, eelkõige juurdepääs tervishoiuteenustele, on mitmes riigis sama olulised. See jaotus toob esile nii ühised probleemid kogu Euroopa Liidus kui ka riiklikest oludest tulenevad erinevused.</text:p>
      <text:p text:style-name="P24"><draw:g text:anchor-type="paragraph" draw:z-index="45" draw:name="Forme48" draw:style-name="gr9"><draw:frame draw:style-name="gr226" draw:text-style-name="P106" svg:width="17.008cm" svg:height="6.501cm" svg:x="0cm" svg:y="6.394cm"><draw:image xlink:href="Pictures/100000000000050F000001EF9119FF41333B4C34.png" xlink:type="simple" xlink:show="embed" xlink:actuate="onLoad" draw:mime-type="image/png"><text:p/></draw:image></draw:frame><draw:g draw:style-name="gr4"><draw:frame draw:style-name="gr227" draw:text-style-name="P129" svg:width="10.358cm" svg:height="2.451cm" svg:x="5.95cm" svg:y="1.92cm"><draw:text-box><text:p text:style-name="P128"><text:span text:style-name="T42">Rahaline olukord ja võime endale igapäevast elu lubada</text:span></text:p><text:p text:style-name="P128"><text:span text:style-name="T42">Tervishoiuteenuste kvaliteet ja kättesaadavus</text:span></text:p><text:p text:style-name="P128"><text:span text:style-name="T42">Füüsiline ja vaimne tervis</text:span></text:p><text:p text:style-name="P128"><text:span text:style-name="T42">Eluaseme taskukohasus ja kvaliteet</text:span></text:p></draw:text-box></draw:frame><draw:frame draw:style-name="gr228" draw:text-style-name="P106" svg:width="1.073cm" svg:height="2.363cm" svg:x="4.734cm" svg:y="1.956cm"><draw:image xlink:href="Pictures/10000000000000460000009AD504715FF7964EFA.png" xlink:type="simple" xlink:show="embed" xlink:actuate="onLoad" draw:mime-type="image/png"><text:p/></draw:image></draw:frame></draw:g><draw:frame draw:style-name="gr229" draw:text-style-name="P109" svg:width="16.5cm" svg:height="1.001cm" svg:x="0.108cm" svg:y="0.22cm"><draw:text-box><text:p text:style-name="P107"><text:span text:style-name="T42">QA14ab Millises järgmistest valdkondadest võiksid muutused teie elukvaliteeti kõige rohkem parandada? Esiteks? Ja siis? (MAX. 5 VASTUTUSED) (%)</text:span></text:p></draw:text-box></draw:frame></draw:g></text:p>
      <text:p text:style-name="P26"><draw:g text:anchor-type="paragraph" draw:z-index="46" draw:name="Forme49" draw:style-name="gr9"><draw:frame draw:style-name="gr223" draw:text-style-name="P106" svg:width="8.787cm" svg:height="5.679cm" svg:x="9.672cm" svg:y="1.584cm"><draw:image xlink:href="Pictures/10000000000003D50000027A95B43F86BB79E778.png" xlink:type="simple" xlink:show="embed" xlink:actuate="onLoad" draw:mime-type="image/png"><text:p/></draw:image></draw:frame><draw:frame draw:style-name="gr224" draw:text-style-name="P121" svg:width="9.649cm" svg:height="5.446cm" svg:x="0.002cm" svg:y="2.062cm"><draw:text-box><text:p text:style-name="P110"><text:span text:style-name="T42">Rahaline olukord ja võime endale igapäevast elu lubada</text:span></text:p><text:p text:style-name="P110"><text:span text:style-name="T42">Tervishoiuteenuste kvaliteet ja kättesaadavus</text:span></text:p><text:p text:style-name="P110"><text:span text:style-name="T42">Füüsiline ja vaimne tervis</text:span></text:p><text:p text:style-name="P110"><text:span text:style-name="T42">Toiduohutus ja toidu kvaliteet</text:span></text:p><text:p text:style-name="P110"><text:span text:style-name="T42">Avalik julgeolek ja isiklik julgeolek</text:span></text:p><text:p text:style-name="P110"><text:span text:style-name="T42">Ühiskondlik elu (perekond, sõbrad, muud suhted jne)</text:span></text:p><text:p text:style-name="P110"><text:span text:style-name="T42">Töökindlus ja töötingimused</text:span></text:p><text:p text:style-name="P110"><text:span text:style-name="T42">Eluaseme taskukohasus ja kvaliteet</text:span></text:p><text:p text:style-name="P110"><text:span text:style-name="T42">Keskkonna kvaliteet (õhk, vesi jne)</text:span></text:p><text:p text:style-name="P110"><text:span text:style-name="T42">Töö- ja eraelu tasakaal</text:span></text:p><text:p text:style-name="P110"><text:span text:style-name="T42">Avalike teenuste tõhusus</text:span></text:p><text:p text:style-name="P110"><text:span text:style-name="T42">Kodanikuõigused ja -vabadused (sõnavabadus, poliitilised õigused jne)</text:span></text:p><text:p text:style-name="P110"><text:span text:style-name="T42">Hariduse kvaliteet ja õppimisvõimalused</text:span></text:p><text:p text:style-name="P110"><text:span text:style-name="T42">Transpordi kvaliteet ja liikumismugavus</text:span></text:p><text:p text:style-name="P110"><text:span text:style-name="T42">Juurdepääs loodusele ja haljasaladele</text:span></text:p><text:p text:style-name="P110"><text:span text:style-name="T42">Juurdepääs kultuurile</text:span></text:p></draw:text-box></draw:frame><draw:frame draw:style-name="gr225" draw:text-style-name="P109" svg:width="16.731cm" svg:height="0.902cm" svg:x="1.471cm" svg:y="0.162cm"><draw:text-box><text:p text:style-name="P107"><text:span text:style-name="T42">QA14ab Millises järgmistest valdkondadest võiksid muutused teie elukvaliteeti kõige rohkem parandada? Esiteks? Ja siis? (MAX. 5 VASTUTUSED) (%)</text:span></text:p></draw:text-box></draw:frame></draw:g>Valdkonnad, kus muutused kõige rohkem parandaksid elukvaliteeti, on sotsiaaldemograafiliste rühmade lõikes erinevad.</text:p>
      <text:p text:style-name="P24">Soolised erinevused on piiratud, kuid võib täheldada mõningaid erinevusi. Naised seavad tervishoiuteenuste kvaliteedi ja kättesaadavuse meestest veidi suurema tõenäosusega esikohale (40 % vs. 34 %). Ülejäänud komponentide puhul on varieeruvus marginaalne. </text:p>
      <text:p text:style-name="P24">Vanuserühmade vahel ilmnevad suuremad erinevused, mis peegeldavad selgeid eluetapi probleeme. Nooremad vastajad pööravad suuremat tähelepanu töökohakindlusele ja töötingimustele (30 % 15–24aastastest vs. 17 % 55aastastest ja vanematest), eluaseme taskukohasusele ja kvaliteedile (35 % vs. 20 %), haridusele ja õppimisvõimalustele (29 % vs. 10 %) ning kultuuri kättesaadavusele (14 % vs. 7 %). Seevastu eakamad vastajad seavad suurema tõenäosusega esikohale tervishoiuteenuste kvaliteedi ja kättesaadavuse (46% üle 55-aastastest vs. 20% 15–24-aastastest), füüsilise ja vaimse tervise (40% vs. 30%), avaliku ohutuse (31% vs. 24%), toiduohutuse ja -kvaliteedi (31% vs. 21%), keskkonna kvaliteedi (26% vs. 21%) ning avalike teenuste tõhususe (21% vs. 14%), mis näitab suuremat keskendumist ohutuse ja tervisega seotud probleemidele. finantsolukord on tugevam 25–54aastaste seas (44 % võrreldes 37 %ga noorimas rühmas).</text:p>
      <text:p text:style-name="P24">Erinevused haridustasemete lõikes näitavad vähem kontraste. Madala haridustasemega vastajad seavad suurema tõenäosusega esikohale tervishoiuteenuste kvaliteedi ja kättesaadavuse (41% vs. 35%), füüsilise ja vaimse tervise (38% vs. 35%) ning ühiskondliku elu (30% vs. 26%), mis osutab suuremale rõhuasetusele põhivajadustele. Seevastu kõrgema haridustasemega inimesed nimetavad suhteliselt tõenäolisemalt töö- ja eraelu tasakaalu (27% vs. 14%), keskkonna kvaliteeti (26% vs. 21%) ning kodanikuõigusi ja -vabadusi (18% vs. 12%), mis kajastab elukvaliteedi parandamise laiemat ja pikaajalisemat perspektiivi.</text:p>
      <text:p text:style-name="P24">Eriti tugevat seost täheldatakse vastajate finantsolukorraga. Enamik neist, kellel on raskusi arvete tasumisega, nimetab finantsolukorda (57 % võrreldes 39 %ga nende hulgas, kellel ei ole raskusi) peamise valdkonnana, kus muutused parandaksid nende elukvaliteeti. See rühm pöörab suuremat tähelepanu ka eluasemele (36% vs. 24%) ja töökohakindlusele (31% vs. 25%), samas kui turvalisemas olukorras olevad inimesed mainivad suhteliselt tõenäolisemalt laiemaid elemente, nagu ühiskondlik elu (28% vs. 24%), toiduohutus (29% vs. 24%) ja keskkonnakvaliteet (24% vs. 17%). See rõhutab majandusliku haavatavuse keskset rolli tajutavate prioriteetide kujundamisel.</text:p>
      <text:p text:style-name="P24">Lõpuks on erinevusi, kui võrrelda neid, kes on rahul oma elukvaliteediga ja neid, kes seda ei ole. Vastajad, kes ei ole oma elukvaliteediga rahul, nimetavad suurema tõenäosusega finantsolukorda <text:soft-page-break/>(52% vs. 40% rahulolevate seas), tervishoidu (42% vs. 36%), tervist (38% vs. 34%), töökoha kindlust (30% vs. 26%) ja eluaset (30% vs. 25%).</text:p>
      <table:table table:name="Tableau18" table:style-name="Tableau18">
        <table:table-column table:style-name="Tableau18.A"/>
        <table:table-column table:style-name="Tableau18.B" table:number-columns-repeated="18"/>
        <table:table-row>
          <table:table-cell table:style-name="Tableau18.A1" table:number-columns-spanned="19" office:value-type="string">
            <text:p text:style-name="P95">QA14ab Millistes järgmistest valdkondadest võiksid muutused teie elukvaliteeti kõige rohkem parandada? Ja siis? (MAX. 5 ANSWERS)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3"/>
          </table:table-cell>
          <table:table-cell table:style-name="Tableau18.A1" office:value-type="string">
            <text:p text:style-name="P94">finantsolukord ja võime endale igapäevast elu lubada</text:p>
          </table:table-cell>
          <table:table-cell table:style-name="Tableau18.A1" office:value-type="string">
            <text:p text:style-name="P94">Tervishoiuteenuste kvaliteet ja kättesaadavus</text:p>
          </table:table-cell>
          <table:table-cell table:style-name="Tableau18.A1" office:value-type="string">
            <text:p text:style-name="P94">Füüsiline ja vaimne tervis</text:p>
          </table:table-cell>
          <table:table-cell table:style-name="Tableau18.A1" office:value-type="string">
            <text:p text:style-name="P94">Ühiskondlik elu (perekond, sõbrad, muud suhted jne)</text:p>
          </table:table-cell>
          <table:table-cell table:style-name="Tableau18.A1" office:value-type="string">
            <text:p text:style-name="P94">Avalik julgeolek ja isiklik julgeolek</text:p>
          </table:table-cell>
          <table:table-cell table:style-name="Tableau18.A1" office:value-type="string">
            <text:p text:style-name="P94">Toiduohutus ja toidu kvaliteet</text:p>
          </table:table-cell>
          <table:table-cell table:style-name="Tableau18.A1" office:value-type="string">
            <text:p text:style-name="P94">Töökindlus ja töötingimused</text:p>
          </table:table-cell>
          <table:table-cell table:style-name="Tableau18.A1" office:value-type="string">
            <text:p text:style-name="P94">Eluaseme taskukohasus ja kvaliteet</text:p>
          </table:table-cell>
          <table:table-cell table:style-name="Tableau18.A1" office:value-type="string">
            <text:p text:style-name="P94">Keskkonna kvaliteet (õhk, vesi jne)</text:p>
          </table:table-cell>
          <table:table-cell table:style-name="Tableau18.A1" office:value-type="string">
            <text:p text:style-name="P94">Töö- ja eraelu tasakaal</text:p>
          </table:table-cell>
          <table:table-cell table:style-name="Tableau18.A1" office:value-type="string">
            <text:p text:style-name="P94">Avalike teenuste tõhusus</text:p>
          </table:table-cell>
          <table:table-cell table:style-name="Tableau18.A1" office:value-type="string">
            <text:p text:style-name="P94">Kodanikuõigused ja -vabadused (sõnavabadus, poliitilised õigused jne)</text:p>
          </table:table-cell>
          <table:table-cell table:style-name="Tableau18.A1" office:value-type="string">
            <text:p text:style-name="P94">Hariduse kvaliteet ja õppimisvõimalused</text:p>
          </table:table-cell>
          <table:table-cell table:style-name="Tableau18.A1" office:value-type="string">
            <text:p text:style-name="P94">Transpordi kvaliteet ja liikumismugavus</text:p>
          </table:table-cell>
          <table:table-cell table:style-name="Tableau18.A1" office:value-type="string">
            <text:p text:style-name="P94">Juurdepääs loodusele ja haljasaladele</text:p>
          </table:table-cell>
          <table:table-cell table:style-name="Tableau18.A1" office:value-type="string">
            <text:p text:style-name="P94">Juurdepääs kultuurile</text:p>
          </table:table-cell>
          <table:table-cell table:style-name="Tableau18.A1" office:value-type="string">
            <text:p text:style-name="P94">Muud (SPONTANEOUS)</text:p>
          </table:table-cell>
          <table:table-cell table:style-name="Tableau18.A1" office:value-type="string">
            <text:p text:style-name="P94">Ei tea</text:p>
          </table:table-cell>
        </table:table-row>
        <table:table-row>
          <table:table-cell table:style-name="Tableau18.A1" office:value-type="string">
            <text:p text:style-name="P95">EL 27 </text:p>
          </table:table-cell>
          <table:table-cell table:style-name="Tableau18.B3" office:value-type="float" office:value="42">
            <text:p text:style-name="P94">42</text:p>
          </table:table-cell>
          <table:table-cell table:style-name="Tableau18.B3" office:value-type="float" office:value="37">
            <text:p text:style-name="P94">37</text:p>
          </table:table-cell>
          <table:table-cell table:style-name="Tableau18.B3" office:value-type="float" office:value="35">
            <text:p text:style-name="P94">35</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23">
            <text:p text:style-name="P94">23</text:p>
          </table:table-cell>
          <table:table-cell table:style-name="Tableau18.B3" office:value-type="float" office:value="21">
            <text:p text:style-name="P94">21</text:p>
          </table:table-cell>
          <table:table-cell table:style-name="Tableau18.B3" office:value-type="float" office:value="18">
            <text:p text:style-name="P94">18</text:p>
          </table:table-cell>
          <table:table-cell table:style-name="Tableau18.B3" office:value-type="float" office:value="16">
            <text:p text:style-name="P94">16</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2">
            <text:p text:style-name="P94">12</text:p>
          </table:table-cell>
          <table:table-cell table:style-name="Tableau18.B3" office:value-type="float" office:value="9">
            <text:p text:style-name="P94">9</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Mees </text:p>
          </table:table-cell>
          <table:table-cell table:style-name="Tableau18.B3" office:value-type="float" office:value="42">
            <text:p text:style-name="P94">42</text:p>
          </table:table-cell>
          <table:table-cell table:style-name="Tableau18.B3" office:value-type="float" office:value="34">
            <text:p text:style-name="P94">34</text:p>
          </table:table-cell>
          <table:table-cell table:style-name="Tableau18.B3" office:value-type="float" office:value="34">
            <text:p text:style-name="P94">34</text:p>
          </table:table-cell>
          <table:table-cell table:style-name="Tableau18.B3" office:value-type="float" office:value="27">
            <text:p text:style-name="P94">27</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6">
            <text:p text:style-name="P94">26</text:p>
          </table:table-cell>
          <table:table-cell table:style-name="Tableau18.B3" office:value-type="float" office:value="23">
            <text:p text:style-name="P94">23</text:p>
          </table:table-cell>
          <table:table-cell table:style-name="Tableau18.B3" office:value-type="float" office:value="21">
            <text:p text:style-name="P94">21</text:p>
          </table:table-cell>
          <table:table-cell table:style-name="Tableau18.B3" office:value-type="float" office:value="18">
            <text:p text:style-name="P94">18</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9">
            <text:p text:style-name="P94">9</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Naine </text:p>
          </table:table-cell>
          <table:table-cell table:style-name="Tableau18.B3" office:value-type="float" office:value="42">
            <text:p text:style-name="P94">42</text:p>
          </table:table-cell>
          <table:table-cell table:style-name="Tableau18.B3" office:value-type="float" office:value="40">
            <text:p text:style-name="P94">40</text:p>
          </table:table-cell>
          <table:table-cell table:style-name="Tableau18.B3" office:value-type="float" office:value="36">
            <text:p text:style-name="P94">36</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5">
            <text:p text:style-name="P94">25</text:p>
          </table:table-cell>
          <table:table-cell table:style-name="Tableau18.B3" office:value-type="float" office:value="25">
            <text:p text:style-name="P94">25</text:p>
          </table:table-cell>
          <table:table-cell table:style-name="Tableau18.B3" office:value-type="float" office:value="23">
            <text:p text:style-name="P94">23</text:p>
          </table:table-cell>
          <table:table-cell table:style-name="Tableau18.B3" office:value-type="float" office:value="21">
            <text:p text:style-name="P94">21</text:p>
          </table:table-cell>
          <table:table-cell table:style-name="Tableau18.B3" office:value-type="float" office:value="18">
            <text:p text:style-name="P94">18</text:p>
          </table:table-cell>
          <table:table-cell table:style-name="Tableau18.B3" office:value-type="float" office:value="15">
            <text:p text:style-name="P94">15</text:p>
          </table:table-cell>
          <table:table-cell table:style-name="Tableau18.B3" office:value-type="float" office:value="16">
            <text:p text:style-name="P94">16</text:p>
          </table:table-cell>
          <table:table-cell table:style-name="Tableau18.B3" office:value-type="float" office:value="15">
            <text:p text:style-name="P94">15</text:p>
          </table:table-cell>
          <table:table-cell table:style-name="Tableau18.B3" office:value-type="float" office:value="12">
            <text:p text:style-name="P94">12</text:p>
          </table:table-cell>
          <table:table-cell table:style-name="Tableau18.B3" office:value-type="float" office:value="8">
            <text:p text:style-name="P94">8</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15- 24 </text:p>
          </table:table-cell>
          <table:table-cell table:style-name="Tableau18.B3" office:value-type="float" office:value="37">
            <text:p text:style-name="P94">37</text:p>
          </table:table-cell>
          <table:table-cell table:style-name="Tableau18.B3" office:value-type="float" office:value="20">
            <text:p text:style-name="P94">20</text:p>
          </table:table-cell>
          <table:table-cell table:style-name="Tableau18.B3" office:value-type="float" office:value="30">
            <text:p text:style-name="P94">30</text:p>
          </table:table-cell>
          <table:table-cell table:style-name="Tableau18.B3" office:value-type="float" office:value="28">
            <text:p text:style-name="P94">28</text:p>
          </table:table-cell>
          <table:table-cell table:style-name="Tableau18.B3" office:value-type="float" office:value="24">
            <text:p text:style-name="P94">24</text:p>
          </table:table-cell>
          <table:table-cell table:style-name="Tableau18.B3" office:value-type="float" office:value="21">
            <text:p text:style-name="P94">21</text:p>
          </table:table-cell>
          <table:table-cell table:style-name="Tableau18.B3" office:value-type="float" office:value="30">
            <text:p text:style-name="P94">30</text:p>
          </table:table-cell>
          <table:table-cell table:style-name="Tableau18.B3" office:value-type="float" office:value="35">
            <text:p text:style-name="P94">35</text:p>
          </table:table-cell>
          <table:table-cell table:style-name="Tableau18.B3" office:value-type="float" office:value="21">
            <text:p text:style-name="P94">21</text:p>
          </table:table-cell>
          <table:table-cell table:style-name="Tableau18.B3" office:value-type="float" office:value="21">
            <text:p text:style-name="P94">21</text:p>
          </table:table-cell>
          <table:table-cell table:style-name="Tableau18.B3" office:value-type="float" office:value="14">
            <text:p text:style-name="P94">14</text:p>
          </table:table-cell>
          <table:table-cell table:style-name="Tableau18.B3" office:value-type="float" office:value="18">
            <text:p text:style-name="P94">18</text:p>
          </table:table-cell>
          <table:table-cell table:style-name="Tableau18.B3" office:value-type="float" office:value="29">
            <text:p text:style-name="P94">29</text:p>
          </table:table-cell>
          <table:table-cell table:style-name="Tableau18.B3" office:value-type="float" office:value="17">
            <text:p text:style-name="P94">17</text:p>
          </table:table-cell>
          <table:table-cell table:style-name="Tableau18.B3" office:value-type="float" office:value="13">
            <text:p text:style-name="P94">13</text:p>
          </table:table-cell>
          <table:table-cell table:style-name="Tableau18.B3" office:value-type="float" office:value="14">
            <text:p text:style-name="P94">14</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25—39 </text:p>
          </table:table-cell>
          <table:table-cell table:style-name="Tableau18.B3" office:value-type="float" office:value="44">
            <text:p text:style-name="P94">44</text:p>
          </table:table-cell>
          <table:table-cell table:style-name="Tableau18.B3" office:value-type="float" office:value="31">
            <text:p text:style-name="P94">31</text:p>
          </table:table-cell>
          <table:table-cell table:style-name="Tableau18.B3" office:value-type="float" office:value="31">
            <text:p text:style-name="P94">31</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26">
            <text:p text:style-name="P94">26</text:p>
          </table:table-cell>
          <table:table-cell table:style-name="Tableau18.B3" office:value-type="float" office:value="35">
            <text:p text:style-name="P94">35</text:p>
          </table:table-cell>
          <table:table-cell table:style-name="Tableau18.B3" office:value-type="float" office:value="32">
            <text:p text:style-name="P94">32</text:p>
          </table:table-cell>
          <table:table-cell table:style-name="Tableau18.B3" office:value-type="float" office:value="19">
            <text:p text:style-name="P94">19</text:p>
          </table:table-cell>
          <table:table-cell table:style-name="Tableau18.B3" office:value-type="float" office:value="31">
            <text:p text:style-name="P94">31</text:p>
          </table:table-cell>
          <table:table-cell table:style-name="Tableau18.B3" office:value-type="float" office:value="15">
            <text:p text:style-name="P94">15</text:p>
          </table:table-cell>
          <table:table-cell table:style-name="Tableau18.B3" office:value-type="float" office:value="16">
            <text:p text:style-name="P94">16</text:p>
          </table:table-cell>
          <table:table-cell table:style-name="Tableau18.B3" office:value-type="float" office:value="18">
            <text:p text:style-name="P94">18</text:p>
          </table:table-cell>
          <table:table-cell table:style-name="Tableau18.B3" office:value-type="float" office:value="13">
            <text:p text:style-name="P94">13</text:p>
          </table:table-cell>
          <table:table-cell table:style-name="Tableau18.B3" office:value-type="float" office:value="12">
            <text:p text:style-name="P94">12</text:p>
          </table:table-cell>
          <table:table-cell table:style-name="Tableau18.B3" office:value-type="float" office:value="9">
            <text:p text:style-name="P94">9</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40-54 </text:p>
          </table:table-cell>
          <table:table-cell table:style-name="Tableau18.B3" office:value-type="float" office:value="44">
            <text:p text:style-name="P94">44</text:p>
          </table:table-cell>
          <table:table-cell table:style-name="Tableau18.B3" office:value-type="float" office:value="36">
            <text:p text:style-name="P94">36</text:p>
          </table:table-cell>
          <table:table-cell table:style-name="Tableau18.B3" office:value-type="float" office:value="32">
            <text:p text:style-name="P94">32</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28">
            <text:p text:style-name="P94">28</text:p>
          </table:table-cell>
          <table:table-cell table:style-name="Tableau18.B3" office:value-type="float" office:value="34">
            <text:p text:style-name="P94">34</text:p>
          </table:table-cell>
          <table:table-cell table:style-name="Tableau18.B3" office:value-type="float" office:value="25">
            <text:p text:style-name="P94">25</text:p>
          </table:table-cell>
          <table:table-cell table:style-name="Tableau18.B3" office:value-type="float" office:value="21">
            <text:p text:style-name="P94">21</text:p>
          </table:table-cell>
          <table:table-cell table:style-name="Tableau18.B3" office:value-type="float" office:value="27">
            <text:p text:style-name="P94">27</text:p>
          </table:table-cell>
          <table:table-cell table:style-name="Tableau18.B3" office:value-type="float" office:value="18">
            <text:p text:style-name="P94">18</text:p>
          </table:table-cell>
          <table:table-cell table:style-name="Tableau18.B3" office:value-type="float" office:value="16">
            <text:p text:style-name="P94">16</text:p>
          </table:table-cell>
          <table:table-cell table:style-name="Tableau18.B3" office:value-type="float" office:value="17">
            <text:p text:style-name="P94">17</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7">
            <text:p text:style-name="P94">7</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gt;=55</text:p>
          </table:table-cell>
          <table:table-cell table:style-name="Tableau18.B3" office:value-type="float" office:value="42">
            <text:p text:style-name="P94">42</text:p>
          </table:table-cell>
          <table:table-cell table:style-name="Tableau18.B3" office:value-type="float" office:value="46">
            <text:p text:style-name="P94">46</text:p>
          </table:table-cell>
          <table:table-cell table:style-name="Tableau18.B3" office:value-type="float" office:value="40">
            <text:p text:style-name="P94">40</text:p>
          </table:table-cell>
          <table:table-cell table:style-name="Tableau18.B3" office:value-type="float" office:value="28">
            <text:p text:style-name="P94">28</text:p>
          </table:table-cell>
          <table:table-cell table:style-name="Tableau18.B3" office:value-type="float" office:value="31">
            <text:p text:style-name="P94">31</text:p>
          </table:table-cell>
          <table:table-cell table:style-name="Tableau18.B3" office:value-type="float" office:value="31">
            <text:p text:style-name="P94">31</text:p>
          </table:table-cell>
          <table:table-cell table:style-name="Tableau18.B3" office:value-type="float" office:value="17">
            <text:p text:style-name="P94">17</text:p>
          </table:table-cell>
          <table:table-cell table:style-name="Tableau18.B3" office:value-type="float" office:value="20">
            <text:p text:style-name="P94">20</text:p>
          </table:table-cell>
          <table:table-cell table:style-name="Tableau18.B3" office:value-type="float" office:value="26">
            <text:p text:style-name="P94">26</text:p>
          </table:table-cell>
          <table:table-cell table:style-name="Tableau18.B3" office:value-type="float" office:value="11">
            <text:p text:style-name="P94">11</text:p>
          </table:table-cell>
          <table:table-cell table:style-name="Tableau18.B3" office:value-type="float" office:value="21">
            <text:p text:style-name="P94">21</text:p>
          </table:table-cell>
          <table:table-cell table:style-name="Tableau18.B3" office:value-type="float" office:value="15">
            <text:p text:style-name="P94">15</text:p>
          </table:table-cell>
          <table:table-cell table:style-name="Tableau18.B3" office:value-type="float" office:value="10">
            <text:p text:style-name="P94">10</text:p>
          </table:table-cell>
          <table:table-cell table:style-name="Tableau18.B3" office:value-type="float" office:value="14">
            <text:p text:style-name="P94">14</text:p>
          </table:table-cell>
          <table:table-cell table:style-name="Tableau18.B3" office:value-type="float" office:value="12">
            <text:p text:style-name="P94">12</text:p>
          </table:table-cell>
          <table:table-cell table:style-name="Tableau18.B3" office:value-type="float" office:value="7">
            <text:p text:style-name="P94">7</text:p>
          </table:table-cell>
          <table:table-cell table:style-name="Tableau18.B3" office:value-type="float" office:value="2">
            <text:p text:style-name="P94">2</text:p>
          </table:table-cell>
          <table:table-cell table:style-name="Tableau18.B3" office:value-type="float" office:value="2">
            <text:p text:style-name="P94">2</text:p>
          </table:table-cell>
        </table:table-row>
        <table:table-row>
          <table:table-cell table:style-name="Tableau18.A4" table:number-columns-spanned="19" office:value-type="string">
            <text:p text:style-name="P78">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Madal haridustase (ISCED 0–2) </text:p>
          </table:table-cell>
          <table:table-cell table:style-name="Tableau18.B3" office:value-type="float" office:value="43">
            <text:p text:style-name="P94">43</text:p>
          </table:table-cell>
          <table:table-cell table:style-name="Tableau18.B3" office:value-type="float" office:value="41">
            <text:p text:style-name="P94">41</text:p>
          </table:table-cell>
          <table:table-cell table:style-name="Tableau18.B3" office:value-type="float" office:value="38">
            <text:p text:style-name="P94">38</text:p>
          </table:table-cell>
          <table:table-cell table:style-name="Tableau18.B3" office:value-type="float" office:value="30">
            <text:p text:style-name="P94">30</text:p>
          </table:table-cell>
          <table:table-cell table:style-name="Tableau18.B3" office:value-type="float" office:value="27">
            <text:p text:style-name="P94">27</text:p>
          </table:table-cell>
          <table:table-cell table:style-name="Tableau18.B3" office:value-type="float" office:value="29">
            <text:p text:style-name="P94">29</text:p>
          </table:table-cell>
          <table:table-cell table:style-name="Tableau18.B3" office:value-type="float" office:value="24">
            <text:p text:style-name="P94">24</text:p>
          </table:table-cell>
          <table:table-cell table:style-name="Tableau18.B3" office:value-type="float" office:value="26">
            <text:p text:style-name="P94">26</text:p>
          </table:table-cell>
          <table:table-cell table:style-name="Tableau18.B3" office:value-type="float" office:value="14">
            <text:p text:style-name="P94">14</text:p>
          </table:table-cell>
          <table:table-cell table:style-name="Tableau18.B3" office:value-type="float" office:value="14">
            <text:p text:style-name="P94">14</text:p>
          </table:table-cell>
          <table:table-cell table:style-name="Tableau18.B3" office:value-type="float" office:value="18">
            <text:p text:style-name="P94">18</text:p>
          </table:table-cell>
          <table:table-cell table:style-name="Tableau18.B3" office:value-type="float" office:value="12">
            <text:p text:style-name="P94">12</text:p>
          </table:table-cell>
          <table:table-cell table:style-name="Tableau18.B3" office:value-type="float" office:value="14">
            <text:p text:style-name="P94">14</text:p>
          </table:table-cell>
          <table:table-cell table:style-name="Tableau18.B3" office:value-type="float" office:value="16">
            <text:p text:style-name="P94">16</text:p>
          </table:table-cell>
          <table:table-cell table:style-name="Tableau18.B3" office:value-type="float" office:value="11">
            <text:p text:style-name="P94">11</text:p>
          </table:table-cell>
          <table:table-cell table:style-name="Tableau18.B3" office:value-type="float" office:value="7">
            <text:p text:style-name="P94">7</text:p>
          </table:table-cell>
          <table:table-cell table:style-name="Tableau18.B3" office:value-type="float" office:value="1">
            <text:p text:style-name="P94">1</text:p>
          </table:table-cell>
          <table:table-cell table:style-name="Tableau18.B3" office:value-type="float" office:value="2">
            <text:p text:style-name="P94">2</text:p>
          </table:table-cell>
        </table:table-row>
        <table:table-row>
          <table:table-cell table:style-name="Tableau18.A1" office:value-type="string">
            <text:p text:style-name="P95">Keskmine haridustase (ISCED 3–4) </text:p>
          </table:table-cell>
          <table:table-cell table:style-name="Tableau18.B3" office:value-type="float" office:value="43">
            <text:p text:style-name="P94">43</text:p>
          </table:table-cell>
          <table:table-cell table:style-name="Tableau18.B3" office:value-type="float" office:value="36">
            <text:p text:style-name="P94">36</text:p>
          </table:table-cell>
          <table:table-cell table:style-name="Tableau18.B3" office:value-type="float" office:value="33">
            <text:p text:style-name="P94">33</text:p>
          </table:table-cell>
          <table:table-cell table:style-name="Tableau18.B3" office:value-type="float" office:value="27">
            <text:p text:style-name="P94">27</text:p>
          </table:table-cell>
          <table:table-cell table:style-name="Tableau18.B3" office:value-type="float" office:value="29">
            <text:p text:style-name="P94">29</text:p>
          </table:table-cell>
          <table:table-cell table:style-name="Tableau18.B3" office:value-type="float" office:value="29">
            <text:p text:style-name="P94">29</text:p>
          </table:table-cell>
          <table:table-cell table:style-name="Tableau18.B3" office:value-type="float" office:value="29">
            <text:p text:style-name="P94">29</text:p>
          </table:table-cell>
          <table:table-cell table:style-name="Tableau18.B3" office:value-type="float" office:value="26">
            <text:p text:style-name="P94">26</text:p>
          </table:table-cell>
          <table:table-cell table:style-name="Tableau18.B3" office:value-type="float" office:value="21">
            <text:p text:style-name="P94">21</text:p>
          </table:table-cell>
          <table:table-cell table:style-name="Tableau18.B3" office:value-type="float" office:value="21">
            <text:p text:style-name="P94">21</text:p>
          </table:table-cell>
          <table:table-cell table:style-name="Tableau18.B3" office:value-type="float" office:value="17">
            <text:p text:style-name="P94">17</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3">
            <text:p text:style-name="P94">13</text:p>
          </table:table-cell>
          <table:table-cell table:style-name="Tableau18.B3" office:value-type="float" office:value="12">
            <text:p text:style-name="P94">12</text:p>
          </table:table-cell>
          <table:table-cell table:style-name="Tableau18.B3" office:value-type="float" office:value="9">
            <text:p text:style-name="P94">9</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Kõrge haridustase (ISCED 5- 8) </text:p>
          </table:table-cell>
          <table:table-cell table:style-name="Tableau18.B3" office:value-type="float" office:value="40">
            <text:p text:style-name="P94">40</text:p>
          </table:table-cell>
          <table:table-cell table:style-name="Tableau18.B3" office:value-type="float" office:value="35">
            <text:p text:style-name="P94">35</text:p>
          </table:table-cell>
          <table:table-cell table:style-name="Tableau18.B3" office:value-type="float" office:value="35">
            <text:p text:style-name="P94">35</text:p>
          </table:table-cell>
          <table:table-cell table:style-name="Tableau18.B3" office:value-type="float" office:value="26">
            <text:p text:style-name="P94">26</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26">
            <text:p text:style-name="P94">26</text:p>
          </table:table-cell>
          <table:table-cell table:style-name="Tableau18.B3" office:value-type="float" office:value="25">
            <text:p text:style-name="P94">25</text:p>
          </table:table-cell>
          <table:table-cell table:style-name="Tableau18.B3" office:value-type="float" office:value="27">
            <text:p text:style-name="P94">27</text:p>
          </table:table-cell>
          <table:table-cell table:style-name="Tableau18.B3" office:value-type="float" office:value="27">
            <text:p text:style-name="P94">27</text:p>
          </table:table-cell>
          <table:table-cell table:style-name="Tableau18.B3" office:value-type="float" office:value="19">
            <text:p text:style-name="P94">19</text:p>
          </table:table-cell>
          <table:table-cell table:style-name="Tableau18.B3" office:value-type="float" office:value="18">
            <text:p text:style-name="P94">18</text:p>
          </table:table-cell>
          <table:table-cell table:style-name="Tableau18.B3" office:value-type="float" office:value="17">
            <text:p text:style-name="P94">17</text:p>
          </table:table-cell>
          <table:table-cell table:style-name="Tableau18.B3" office:value-type="float" office:value="14">
            <text:p text:style-name="P94">14</text:p>
          </table:table-cell>
          <table:table-cell table:style-name="Tableau18.B3" office:value-type="float" office:value="14">
            <text:p text:style-name="P94">14</text:p>
          </table:table-cell>
          <table:table-cell table:style-name="Tableau18.B3" office:value-type="float" office:value="10">
            <text:p text:style-name="P94">10</text:p>
          </table:table-cell>
          <table:table-cell table:style-name="Tableau18.B3" office:value-type="float" office:value="2">
            <text:p text:style-name="P94">2</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Füüsilisest isikust ettevõtjad </text:p>
          </table:table-cell>
          <table:table-cell table:style-name="Tableau18.B3" office:value-type="float" office:value="42">
            <text:p text:style-name="P94">42</text:p>
          </table:table-cell>
          <table:table-cell table:style-name="Tableau18.B3" office:value-type="float" office:value="37">
            <text:p text:style-name="P94">37</text:p>
          </table:table-cell>
          <table:table-cell table:style-name="Tableau18.B3" office:value-type="float" office:value="32">
            <text:p text:style-name="P94">32</text:p>
          </table:table-cell>
          <table:table-cell table:style-name="Tableau18.B3" office:value-type="float" office:value="27">
            <text:p text:style-name="P94">27</text:p>
          </table:table-cell>
          <table:table-cell table:style-name="Tableau18.B3" office:value-type="float" office:value="25">
            <text:p text:style-name="P94">25</text:p>
          </table:table-cell>
          <table:table-cell table:style-name="Tableau18.B3" office:value-type="float" office:value="27">
            <text:p text:style-name="P94">27</text:p>
          </table:table-cell>
          <table:table-cell table:style-name="Tableau18.B3" office:value-type="float" office:value="29">
            <text:p text:style-name="P94">29</text:p>
          </table:table-cell>
          <table:table-cell table:style-name="Tableau18.B3" office:value-type="float" office:value="22">
            <text:p text:style-name="P94">22</text:p>
          </table:table-cell>
          <table:table-cell table:style-name="Tableau18.B3" office:value-type="float" office:value="23">
            <text:p text:style-name="P94">23</text:p>
          </table:table-cell>
          <table:table-cell table:style-name="Tableau18.B3" office:value-type="float" office:value="27">
            <text:p text:style-name="P94">27</text:p>
          </table:table-cell>
          <table:table-cell table:style-name="Tableau18.B3" office:value-type="float" office:value="19">
            <text:p text:style-name="P94">19</text:p>
          </table:table-cell>
          <table:table-cell table:style-name="Tableau18.B3" office:value-type="float" office:value="17">
            <text:p text:style-name="P94">17</text:p>
          </table:table-cell>
          <table:table-cell table:style-name="Tableau18.B3" office:value-type="float" office:value="15">
            <text:p text:style-name="P94">15</text:p>
          </table:table-cell>
          <table:table-cell table:style-name="Tableau18.B3" office:value-type="float" office:value="13">
            <text:p text:style-name="P94">13</text:p>
          </table:table-cell>
          <table:table-cell table:style-name="Tableau18.B3" office:value-type="float" office:value="14">
            <text:p text:style-name="P94">14</text:p>
          </table:table-cell>
          <table:table-cell table:style-name="Tableau18.B3" office:value-type="float" office:value="10">
            <text:p text:style-name="P94">10</text:p>
          </table:table-cell>
          <table:table-cell table:style-name="Tableau18.B3" office:value-type="float" office:value="2">
            <text:p text:style-name="P94">2</text:p>
          </table:table-cell>
          <table:table-cell table:style-name="Tableau18.B3" office:value-type="float" office:value="1">
            <text:p text:style-name="P94">1</text:p>
          </table:table-cell>
        </table:table-row>
        <table:table-row>
          <table:table-cell table:style-name="Tableau18.A1" office:value-type="string">
            <text:p text:style-name="P95">Juhid </text:p>
          </table:table-cell>
          <table:table-cell table:style-name="Tableau18.B3" office:value-type="float" office:value="40">
            <text:p text:style-name="P94">40</text:p>
          </table:table-cell>
          <table:table-cell table:style-name="Tableau18.B3" office:value-type="float" office:value="32">
            <text:p text:style-name="P94">32</text:p>
          </table:table-cell>
          <table:table-cell table:style-name="Tableau18.B3" office:value-type="float" office:value="32">
            <text:p text:style-name="P94">32</text:p>
          </table:table-cell>
          <table:table-cell table:style-name="Tableau18.B3" office:value-type="float" office:value="26">
            <text:p text:style-name="P94">26</text:p>
          </table:table-cell>
          <table:table-cell table:style-name="Tableau18.B3" office:value-type="float" office:value="29">
            <text:p text:style-name="P94">29</text:p>
          </table:table-cell>
          <table:table-cell table:style-name="Tableau18.B3" office:value-type="float" office:value="27">
            <text:p text:style-name="P94">27</text:p>
          </table:table-cell>
          <table:table-cell table:style-name="Tableau18.B3" office:value-type="float" office:value="32">
            <text:p text:style-name="P94">32</text:p>
          </table:table-cell>
          <table:table-cell table:style-name="Tableau18.B3" office:value-type="float" office:value="24">
            <text:p text:style-name="P94">24</text:p>
          </table:table-cell>
          <table:table-cell table:style-name="Tableau18.B3" office:value-type="float" office:value="26">
            <text:p text:style-name="P94">26</text:p>
          </table:table-cell>
          <table:table-cell table:style-name="Tableau18.B3" office:value-type="float" office:value="32">
            <text:p text:style-name="P94">32</text:p>
          </table:table-cell>
          <table:table-cell table:style-name="Tableau18.B3" office:value-type="float" office:value="19">
            <text:p text:style-name="P94">19</text:p>
          </table:table-cell>
          <table:table-cell table:style-name="Tableau18.B3" office:value-type="float" office:value="17">
            <text:p text:style-name="P94">17</text:p>
          </table:table-cell>
          <table:table-cell table:style-name="Tableau18.B3" office:value-type="float" office:value="18">
            <text:p text:style-name="P94">18</text:p>
          </table:table-cell>
          <table:table-cell table:style-name="Tableau18.B3" office:value-type="float" office:value="13">
            <text:p text:style-name="P94">13</text:p>
          </table:table-cell>
          <table:table-cell table:style-name="Tableau18.B3" office:value-type="float" office:value="14">
            <text:p text:style-name="P94">14</text:p>
          </table:table-cell>
          <table:table-cell table:style-name="Tableau18.B3" office:value-type="float" office:value="9">
            <text:p text:style-name="P94">9</text:p>
          </table:table-cell>
          <table:table-cell table:style-name="Tableau18.B3" office:value-type="float" office:value="2">
            <text:p text:style-name="P94">2</text:p>
          </table:table-cell>
          <table:table-cell table:style-name="Tableau18.B3" office:value-type="float" office:value="1">
            <text:p text:style-name="P94">1</text:p>
          </table:table-cell>
        </table:table-row>
        <table:table-row>
          <table:table-cell table:style-name="Tableau18.A1" office:value-type="string">
            <text:p text:style-name="P95">Muud valged kraed </text:p>
          </table:table-cell>
          <table:table-cell table:style-name="Tableau18.B3" office:value-type="float" office:value="44">
            <text:p text:style-name="P94">44</text:p>
          </table:table-cell>
          <table:table-cell table:style-name="Tableau18.B3" office:value-type="float" office:value="36">
            <text:p text:style-name="P94">36</text:p>
          </table:table-cell>
          <table:table-cell table:style-name="Tableau18.B3" office:value-type="float" office:value="31">
            <text:p text:style-name="P94">31</text:p>
          </table:table-cell>
          <table:table-cell table:style-name="Tableau18.B3" office:value-type="float" office:value="28">
            <text:p text:style-name="P94">28</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33">
            <text:p text:style-name="P94">33</text:p>
          </table:table-cell>
          <table:table-cell table:style-name="Tableau18.B3" office:value-type="float" office:value="29">
            <text:p text:style-name="P94">29</text:p>
          </table:table-cell>
          <table:table-cell table:style-name="Tableau18.B3" office:value-type="float" office:value="22">
            <text:p text:style-name="P94">22</text:p>
          </table:table-cell>
          <table:table-cell table:style-name="Tableau18.B3" office:value-type="float" office:value="28">
            <text:p text:style-name="P94">28</text:p>
          </table:table-cell>
          <table:table-cell table:style-name="Tableau18.B3" office:value-type="float" office:value="16">
            <text:p text:style-name="P94">16</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5">
            <text:p text:style-name="P94">15</text:p>
          </table:table-cell>
          <table:table-cell table:style-name="Tableau18.B3" office:value-type="float" office:value="13">
            <text:p text:style-name="P94">13</text:p>
          </table:table-cell>
          <table:table-cell table:style-name="Tableau18.B3" office:value-type="float" office:value="8">
            <text:p text:style-name="P94">8</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Käsitöölised </text:p>
          </table:table-cell>
          <table:table-cell table:style-name="Tableau18.B3" office:value-type="float" office:value="44">
            <text:p text:style-name="P94">44</text:p>
          </table:table-cell>
          <table:table-cell table:style-name="Tableau18.B3" office:value-type="float" office:value="36">
            <text:p text:style-name="P94">36</text:p>
          </table:table-cell>
          <table:table-cell table:style-name="Tableau18.B3" office:value-type="float" office:value="31">
            <text:p text:style-name="P94">31</text:p>
          </table:table-cell>
          <table:table-cell table:style-name="Tableau18.B3" office:value-type="float" office:value="28">
            <text:p text:style-name="P94">28</text:p>
          </table:table-cell>
          <table:table-cell table:style-name="Tableau18.B3" office:value-type="float" office:value="27">
            <text:p text:style-name="P94">27</text:p>
          </table:table-cell>
          <table:table-cell table:style-name="Tableau18.B3" office:value-type="float" office:value="28">
            <text:p text:style-name="P94">28</text:p>
          </table:table-cell>
          <table:table-cell table:style-name="Tableau18.B3" office:value-type="float" office:value="35">
            <text:p text:style-name="P94">35</text:p>
          </table:table-cell>
          <table:table-cell table:style-name="Tableau18.B3" office:value-type="float" office:value="29">
            <text:p text:style-name="P94">29</text:p>
          </table:table-cell>
          <table:table-cell table:style-name="Tableau18.B3" office:value-type="float" office:value="17">
            <text:p text:style-name="P94">17</text:p>
          </table:table-cell>
          <table:table-cell table:style-name="Tableau18.B3" office:value-type="float" office:value="25">
            <text:p text:style-name="P94">25</text:p>
          </table:table-cell>
          <table:table-cell table:style-name="Tableau18.B3" office:value-type="float" office:value="16">
            <text:p text:style-name="P94">16</text:p>
          </table:table-cell>
          <table:table-cell table:style-name="Tableau18.B3" office:value-type="float" office:value="15">
            <text:p text:style-name="P94">15</text:p>
          </table:table-cell>
          <table:table-cell table:style-name="Tableau18.B3" office:value-type="float" office:value="16">
            <text:p text:style-name="P94">16</text:p>
          </table:table-cell>
          <table:table-cell table:style-name="Tableau18.B3" office:value-type="float" office:value="13">
            <text:p text:style-name="P94">13</text:p>
          </table:table-cell>
          <table:table-cell table:style-name="Tableau18.B3" office:value-type="float" office:value="11">
            <text:p text:style-name="P94">11</text:p>
          </table:table-cell>
          <table:table-cell table:style-name="Tableau18.B3" office:value-type="float" office:value="7">
            <text:p text:style-name="P94">7</text:p>
          </table:table-cell>
          <table:table-cell table:style-name="Tableau18.B3" office:value-type="float" office:value="0">
            <text:p text:style-name="P94">0</text:p>
          </table:table-cell>
          <table:table-cell table:style-name="Tableau18.B3" office:value-type="float" office:value="1">
            <text:p text:style-name="P94">1</text:p>
          </table:table-cell>
        </table:table-row>
        <table:table-row>
          <table:table-cell table:style-name="Tableau18.A1" office:value-type="string">
            <text:p text:style-name="P95">Majaelanikud </text:p>
          </table:table-cell>
          <table:table-cell table:style-name="Tableau18.B3" office:value-type="float" office:value="45">
            <text:p text:style-name="P94">45</text:p>
          </table:table-cell>
          <table:table-cell table:style-name="Tableau18.B3" office:value-type="float" office:value="41">
            <text:p text:style-name="P94">41</text:p>
          </table:table-cell>
          <table:table-cell table:style-name="Tableau18.B3" office:value-type="float" office:value="32">
            <text:p text:style-name="P94">32</text:p>
          </table:table-cell>
          <table:table-cell table:style-name="Tableau18.B3" office:value-type="float" office:value="26">
            <text:p text:style-name="P94">26</text:p>
          </table:table-cell>
          <table:table-cell table:style-name="Tableau18.B3" office:value-type="float" office:value="28">
            <text:p text:style-name="P94">28</text:p>
          </table:table-cell>
          <table:table-cell table:style-name="Tableau18.B3" office:value-type="float" office:value="30">
            <text:p text:style-name="P94">30</text:p>
          </table:table-cell>
          <table:table-cell table:style-name="Tableau18.B3" office:value-type="float" office:value="22">
            <text:p text:style-name="P94">22</text:p>
          </table:table-cell>
          <table:table-cell table:style-name="Tableau18.B3" office:value-type="float" office:value="22">
            <text:p text:style-name="P94">22</text:p>
          </table:table-cell>
          <table:table-cell table:style-name="Tableau18.B3" office:value-type="float" office:value="20">
            <text:p text:style-name="P94">20</text:p>
          </table:table-cell>
          <table:table-cell table:style-name="Tableau18.B3" office:value-type="float" office:value="17">
            <text:p text:style-name="P94">17</text:p>
          </table:table-cell>
          <table:table-cell table:style-name="Tableau18.B3" office:value-type="float" office:value="24">
            <text:p text:style-name="P94">24</text:p>
          </table:table-cell>
          <table:table-cell table:style-name="Tableau18.B3" office:value-type="float" office:value="13">
            <text:p text:style-name="P94">13</text:p>
          </table:table-cell>
          <table:table-cell table:style-name="Tableau18.B3" office:value-type="float" office:value="16">
            <text:p text:style-name="P94">16</text:p>
          </table:table-cell>
          <table:table-cell table:style-name="Tableau18.B3" office:value-type="float" office:value="18">
            <text:p text:style-name="P94">18</text:p>
          </table:table-cell>
          <table:table-cell table:style-name="Tableau18.B3" office:value-type="float" office:value="9">
            <text:p text:style-name="P94">9</text:p>
          </table:table-cell>
          <table:table-cell table:style-name="Tableau18.B3" office:value-type="float" office:value="7">
            <text:p text:style-name="P94">7</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Töötu </text:p>
          </table:table-cell>
          <table:table-cell table:style-name="Tableau18.B3" office:value-type="float" office:value="47">
            <text:p text:style-name="P94">47</text:p>
          </table:table-cell>
          <table:table-cell table:style-name="Tableau18.B3" office:value-type="float" office:value="32">
            <text:p text:style-name="P94">32</text:p>
          </table:table-cell>
          <table:table-cell table:style-name="Tableau18.B3" office:value-type="float" office:value="38">
            <text:p text:style-name="P94">38</text:p>
          </table:table-cell>
          <table:table-cell table:style-name="Tableau18.B3" office:value-type="float" office:value="27">
            <text:p text:style-name="P94">27</text:p>
          </table:table-cell>
          <table:table-cell table:style-name="Tableau18.B3" office:value-type="float" office:value="25">
            <text:p text:style-name="P94">25</text:p>
          </table:table-cell>
          <table:table-cell table:style-name="Tableau18.B3" office:value-type="float" office:value="22">
            <text:p text:style-name="P94">22</text:p>
          </table:table-cell>
          <table:table-cell table:style-name="Tableau18.B3" office:value-type="float" office:value="40">
            <text:p text:style-name="P94">40</text:p>
          </table:table-cell>
          <table:table-cell table:style-name="Tableau18.B3" office:value-type="float" office:value="39">
            <text:p text:style-name="P94">39</text:p>
          </table:table-cell>
          <table:table-cell table:style-name="Tableau18.B3" office:value-type="float" office:value="15">
            <text:p text:style-name="P94">15</text:p>
          </table:table-cell>
          <table:table-cell table:style-name="Tableau18.B3" office:value-type="float" office:value="23">
            <text:p text:style-name="P94">23</text:p>
          </table:table-cell>
          <table:table-cell table:style-name="Tableau18.B3" office:value-type="float" office:value="14">
            <text:p text:style-name="P94">14</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12">
            <text:p text:style-name="P94">12</text:p>
          </table:table-cell>
          <table:table-cell table:style-name="Tableau18.B3" office:value-type="float" office:value="7">
            <text:p text:style-name="P94">7</text:p>
          </table:table-cell>
          <table:table-cell table:style-name="Tableau18.B3" office:value-type="float" office:value="1">
            <text:p text:style-name="P94">1</text:p>
          </table:table-cell>
          <table:table-cell table:style-name="Tableau18.B3" office:value-type="float" office:value="2">
            <text:p text:style-name="P94">2</text:p>
          </table:table-cell>
        </table:table-row>
        <table:table-row>
          <table:table-cell table:style-name="Tableau18.A1" office:value-type="string">
            <text:p text:style-name="P95">Pensionile jäänud</text:p>
          </table:table-cell>
          <table:table-cell table:style-name="Tableau18.B3" office:value-type="float" office:value="41">
            <text:p text:style-name="P94">41</text:p>
          </table:table-cell>
          <table:table-cell table:style-name="Tableau18.B3" office:value-type="float" office:value="48">
            <text:p text:style-name="P94">48</text:p>
          </table:table-cell>
          <table:table-cell table:style-name="Tableau18.B3" office:value-type="float" office:value="44">
            <text:p text:style-name="P94">44</text:p>
          </table:table-cell>
          <table:table-cell table:style-name="Tableau18.B3" office:value-type="float" office:value="28">
            <text:p text:style-name="P94">28</text:p>
          </table:table-cell>
          <table:table-cell table:style-name="Tableau18.B3" office:value-type="float" office:value="31">
            <text:p text:style-name="P94">31</text:p>
          </table:table-cell>
          <table:table-cell table:style-name="Tableau18.B3" office:value-type="float" office:value="33">
            <text:p text:style-name="P94">33</text:p>
          </table:table-cell>
          <table:table-cell table:style-name="Tableau18.B3" office:value-type="float" office:value="11">
            <text:p text:style-name="P94">11</text:p>
          </table:table-cell>
          <table:table-cell table:style-name="Tableau18.B3" office:value-type="float" office:value="19">
            <text:p text:style-name="P94">19</text:p>
          </table:table-cell>
          <table:table-cell table:style-name="Tableau18.B3" office:value-type="float" office:value="28">
            <text:p text:style-name="P94">28</text:p>
          </table:table-cell>
          <table:table-cell table:style-name="Tableau18.B3" office:value-type="float" office:value="7">
            <text:p text:style-name="P94">7</text:p>
          </table:table-cell>
          <table:table-cell table:style-name="Tableau18.B3" office:value-type="float" office:value="21">
            <text:p text:style-name="P94">21</text:p>
          </table:table-cell>
          <table:table-cell table:style-name="Tableau18.B3" office:value-type="float" office:value="16">
            <text:p text:style-name="P94">16</text:p>
          </table:table-cell>
          <table:table-cell table:style-name="Tableau18.B3" office:value-type="float" office:value="9">
            <text:p text:style-name="P94">9</text:p>
          </table:table-cell>
          <table:table-cell table:style-name="Tableau18.B3" office:value-type="float" office:value="14">
            <text:p text:style-name="P94">14</text:p>
          </table:table-cell>
          <table:table-cell table:style-name="Tableau18.B3" office:value-type="float" office:value="12">
            <text:p text:style-name="P94">12</text:p>
          </table:table-cell>
          <table:table-cell table:style-name="Tableau18.B3" office:value-type="float" office:value="7">
            <text:p text:style-name="P94">7</text:p>
          </table:table-cell>
          <table:table-cell table:style-name="Tableau18.B3" office:value-type="float" office:value="2">
            <text:p text:style-name="P94">2</text:p>
          </table:table-cell>
          <table:table-cell table:style-name="Tableau18.B3" office:value-type="float" office:value="2">
            <text:p text:style-name="P94">2</text:p>
          </table:table-cell>
        </table:table-row>
        <table:table-row>
          <table:table-cell table:style-name="Tableau18.A1" office:value-type="string">
            <text:p text:style-name="P95">Üliõpilased </text:p>
          </table:table-cell>
          <table:table-cell table:style-name="Tableau18.B3" office:value-type="float" office:value="37">
            <text:p text:style-name="P94">37</text:p>
          </table:table-cell>
          <table:table-cell table:style-name="Tableau18.B3" office:value-type="float" office:value="19">
            <text:p text:style-name="P94">19</text:p>
          </table:table-cell>
          <table:table-cell table:style-name="Tableau18.B3" office:value-type="float" office:value="30">
            <text:p text:style-name="P94">30</text:p>
          </table:table-cell>
          <table:table-cell table:style-name="Tableau18.B3" office:value-type="float" office:value="28">
            <text:p text:style-name="P94">28</text:p>
          </table:table-cell>
          <table:table-cell table:style-name="Tableau18.B3" office:value-type="float" office:value="24">
            <text:p text:style-name="P94">24</text:p>
          </table:table-cell>
          <table:table-cell table:style-name="Tableau18.B3" office:value-type="float" office:value="23">
            <text:p text:style-name="P94">23</text:p>
          </table:table-cell>
          <table:table-cell table:style-name="Tableau18.B3" office:value-type="float" office:value="28">
            <text:p text:style-name="P94">28</text:p>
          </table:table-cell>
          <table:table-cell table:style-name="Tableau18.B3" office:value-type="float" office:value="31">
            <text:p text:style-name="P94">31</text:p>
          </table:table-cell>
          <table:table-cell table:style-name="Tableau18.B3" office:value-type="float" office:value="23">
            <text:p text:style-name="P94">23</text:p>
          </table:table-cell>
          <table:table-cell table:style-name="Tableau18.B3" office:value-type="float" office:value="20">
            <text:p text:style-name="P94">20</text:p>
          </table:table-cell>
          <table:table-cell table:style-name="Tableau18.B3" office:value-type="float" office:value="14">
            <text:p text:style-name="P94">14</text:p>
          </table:table-cell>
          <table:table-cell table:style-name="Tableau18.B3" office:value-type="float" office:value="18">
            <text:p text:style-name="P94">18</text:p>
          </table:table-cell>
          <table:table-cell table:style-name="Tableau18.B3" office:value-type="float" office:value="33">
            <text:p text:style-name="P94">33</text:p>
          </table:table-cell>
          <table:table-cell table:style-name="Tableau18.B3" office:value-type="float" office:value="18">
            <text:p text:style-name="P94">18</text:p>
          </table:table-cell>
          <table:table-cell table:style-name="Tableau18.B3" office:value-type="float" office:value="15">
            <text:p text:style-name="P94">15</text:p>
          </table:table-cell>
          <table:table-cell table:style-name="Tableau18.B3" office:value-type="float" office:value="15">
            <text:p text:style-name="P94">15</text:p>
          </table:table-cell>
          <table:table-cell table:style-name="Tableau18.B3" office:value-type="float" office:value="0">
            <text:p text:style-name="P94">0</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Suurema osa ajast </text:p>
          </table:table-cell>
          <table:table-cell table:style-name="Tableau18.B3" office:value-type="float" office:value="57">
            <text:p text:style-name="P94">57</text:p>
          </table:table-cell>
          <table:table-cell table:style-name="Tableau18.B3" office:value-type="float" office:value="38">
            <text:p text:style-name="P94">38</text:p>
          </table:table-cell>
          <table:table-cell table:style-name="Tableau18.B3" office:value-type="float" office:value="34">
            <text:p text:style-name="P94">34</text:p>
          </table:table-cell>
          <table:table-cell table:style-name="Tableau18.B3" office:value-type="float" office:value="28">
            <text:p text:style-name="P94">28</text:p>
          </table:table-cell>
          <table:table-cell table:style-name="Tableau18.B3" office:value-type="float" office:value="24">
            <text:p text:style-name="P94">24</text:p>
          </table:table-cell>
          <table:table-cell table:style-name="Tableau18.B3" office:value-type="float" office:value="24">
            <text:p text:style-name="P94">24</text:p>
          </table:table-cell>
          <table:table-cell table:style-name="Tableau18.B3" office:value-type="float" office:value="31">
            <text:p text:style-name="P94">31</text:p>
          </table:table-cell>
          <table:table-cell table:style-name="Tableau18.B3" office:value-type="float" office:value="36">
            <text:p text:style-name="P94">36</text:p>
          </table:table-cell>
          <table:table-cell table:style-name="Tableau18.B3" office:value-type="float" office:value="17">
            <text:p text:style-name="P94">17</text:p>
          </table:table-cell>
          <table:table-cell table:style-name="Tableau18.B3" office:value-type="float" office:value="24">
            <text:p text:style-name="P94">24</text:p>
          </table:table-cell>
          <table:table-cell table:style-name="Tableau18.B3" office:value-type="float" office:value="17">
            <text:p text:style-name="P94">17</text:p>
          </table:table-cell>
          <table:table-cell table:style-name="Tableau18.B3" office:value-type="float" office:value="12">
            <text:p text:style-name="P94">12</text:p>
          </table:table-cell>
          <table:table-cell table:style-name="Tableau18.B3" office:value-type="float" office:value="15">
            <text:p text:style-name="P94">15</text:p>
          </table:table-cell>
          <table:table-cell table:style-name="Tableau18.B3" office:value-type="float" office:value="17">
            <text:p text:style-name="P94">17</text:p>
          </table:table-cell>
          <table:table-cell table:style-name="Tableau18.B3" office:value-type="float" office:value="9">
            <text:p text:style-name="P94">9</text:p>
          </table:table-cell>
          <table:table-cell table:style-name="Tableau18.B3" office:value-type="float" office:value="6">
            <text:p text:style-name="P94">6</text:p>
          </table:table-cell>
          <table:table-cell table:style-name="Tableau18.B3" office:value-type="float" office:value="1">
            <text:p text:style-name="P94">1</text:p>
          </table:table-cell>
          <table:table-cell table:style-name="Tableau18.B3" office:value-type="float" office:value="0">
            <text:p text:style-name="P94">0</text:p>
          </table:table-cell>
        </table:table-row>
        <table:table-row>
          <table:table-cell table:style-name="Tableau18.A1" office:value-type="string">
            <text:p text:style-name="P95">Aeg-ajalt </text:p>
          </table:table-cell>
          <table:table-cell table:style-name="Tableau18.B3" office:value-type="float" office:value="48">
            <text:p text:style-name="P94">48</text:p>
          </table:table-cell>
          <table:table-cell table:style-name="Tableau18.B3" office:value-type="float" office:value="35">
            <text:p text:style-name="P94">35</text:p>
          </table:table-cell>
          <table:table-cell table:style-name="Tableau18.B3" office:value-type="float" office:value="34">
            <text:p text:style-name="P94">34</text:p>
          </table:table-cell>
          <table:table-cell table:style-name="Tableau18.B3" office:value-type="float" office:value="27">
            <text:p text:style-name="P94">27</text:p>
          </table:table-cell>
          <table:table-cell table:style-name="Tableau18.B3" office:value-type="float" office:value="28">
            <text:p text:style-name="P94">28</text:p>
          </table:table-cell>
          <table:table-cell table:style-name="Tableau18.B3" office:value-type="float" office:value="27">
            <text:p text:style-name="P94">27</text:p>
          </table:table-cell>
          <table:table-cell table:style-name="Tableau18.B3" office:value-type="float" office:value="31">
            <text:p text:style-name="P94">31</text:p>
          </table:table-cell>
          <table:table-cell table:style-name="Tableau18.B3" office:value-type="float" office:value="28">
            <text:p text:style-name="P94">28</text:p>
          </table:table-cell>
          <table:table-cell table:style-name="Tableau18.B3" office:value-type="float" office:value="20">
            <text:p text:style-name="P94">20</text:p>
          </table:table-cell>
          <table:table-cell table:style-name="Tableau18.B3" office:value-type="float" office:value="22">
            <text:p text:style-name="P94">22</text:p>
          </table:table-cell>
          <table:table-cell table:style-name="Tableau18.B3" office:value-type="float" office:value="18">
            <text:p text:style-name="P94">18</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5">
            <text:p text:style-name="P94">15</text:p>
          </table:table-cell>
          <table:table-cell table:style-name="Tableau18.B3" office:value-type="float" office:value="12">
            <text:p text:style-name="P94">12</text:p>
          </table:table-cell>
          <table:table-cell table:style-name="Tableau18.B3" office:value-type="float" office:value="9">
            <text:p text:style-name="P94">9</text:p>
          </table:table-cell>
          <table:table-cell table:style-name="Tableau18.B3" office:value-type="float" office:value="0">
            <text:p text:style-name="P94">0</text:p>
          </table:table-cell>
          <table:table-cell table:style-name="Tableau18.B3" office:value-type="float" office:value="1">
            <text:p text:style-name="P94">1</text:p>
          </table:table-cell>
        </table:table-row>
        <table:table-row>
          <table:table-cell table:style-name="Tableau18.A1" office:value-type="string">
            <text:p text:style-name="P95">Peaaegu mitte kunagi / mitte kunagi </text:p>
          </table:table-cell>
          <table:table-cell table:style-name="Tableau18.B3" office:value-type="float" office:value="39">
            <text:p text:style-name="P94">39</text:p>
          </table:table-cell>
          <table:table-cell table:style-name="Tableau18.B3" office:value-type="float" office:value="38">
            <text:p text:style-name="P94">38</text:p>
          </table:table-cell>
          <table:table-cell table:style-name="Tableau18.B3" office:value-type="float" office:value="35">
            <text:p text:style-name="P94">35</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9">
            <text:p text:style-name="P94">29</text:p>
          </table:table-cell>
          <table:table-cell table:style-name="Tableau18.B3" office:value-type="float" office:value="25">
            <text:p text:style-name="P94">25</text:p>
          </table:table-cell>
          <table:table-cell table:style-name="Tableau18.B3" office:value-type="float" office:value="24">
            <text:p text:style-name="P94">24</text:p>
          </table:table-cell>
          <table:table-cell table:style-name="Tableau18.B3" office:value-type="float" office:value="24">
            <text:p text:style-name="P94">24</text:p>
          </table:table-cell>
          <table:table-cell table:style-name="Tableau18.B3" office:value-type="float" office:value="20">
            <text:p text:style-name="P94">20</text:p>
          </table:table-cell>
          <table:table-cell table:style-name="Tableau18.B3" office:value-type="float" office:value="18">
            <text:p text:style-name="P94">18</text:p>
          </table:table-cell>
          <table:table-cell table:style-name="Tableau18.B3" office:value-type="float" office:value="16">
            <text:p text:style-name="P94">16</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8">
            <text:p text:style-name="P94">8</text:p>
          </table:table-cell>
          <table:table-cell table:style-name="Tableau18.B3" office:value-type="float" office:value="2">
            <text:p text:style-name="P94">2</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Maapiirkond või küla </text:p>
          </table:table-cell>
          <table:table-cell table:style-name="Tableau18.B3" office:value-type="float" office:value="41">
            <text:p text:style-name="P94">41</text:p>
          </table:table-cell>
          <table:table-cell table:style-name="Tableau18.B3" office:value-type="float" office:value="38">
            <text:p text:style-name="P94">38</text:p>
          </table:table-cell>
          <table:table-cell table:style-name="Tableau18.B3" office:value-type="float" office:value="35">
            <text:p text:style-name="P94">35</text:p>
          </table:table-cell>
          <table:table-cell table:style-name="Tableau18.B3" office:value-type="float" office:value="27">
            <text:p text:style-name="P94">27</text:p>
          </table:table-cell>
          <table:table-cell table:style-name="Tableau18.B3" office:value-type="float" office:value="26">
            <text:p text:style-name="P94">26</text:p>
          </table:table-cell>
          <table:table-cell table:style-name="Tableau18.B3" office:value-type="float" office:value="29">
            <text:p text:style-name="P94">29</text:p>
          </table:table-cell>
          <table:table-cell table:style-name="Tableau18.B3" office:value-type="float" office:value="28">
            <text:p text:style-name="P94">28</text:p>
          </table:table-cell>
          <table:table-cell table:style-name="Tableau18.B3" office:value-type="float" office:value="22">
            <text:p text:style-name="P94">22</text:p>
          </table:table-cell>
          <table:table-cell table:style-name="Tableau18.B3" office:value-type="float" office:value="20">
            <text:p text:style-name="P94">20</text:p>
          </table:table-cell>
          <table:table-cell table:style-name="Tableau18.B3" office:value-type="float" office:value="21">
            <text:p text:style-name="P94">21</text:p>
          </table:table-cell>
          <table:table-cell table:style-name="Tableau18.B3" office:value-type="float" office:value="19">
            <text:p text:style-name="P94">19</text:p>
          </table:table-cell>
          <table:table-cell table:style-name="Tableau18.B3" office:value-type="float" office:value="15">
            <text:p text:style-name="P94">15</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1">
            <text:p text:style-name="P94">11</text:p>
          </table:table-cell>
          <table:table-cell table:style-name="Tableau18.B3" office:value-type="float" office:value="8">
            <text:p text:style-name="P94">8</text:p>
          </table:table-cell>
          <table:table-cell table:style-name="Tableau18.B3" office:value-type="float" office:value="1">
            <text:p text:style-name="P94">1</text:p>
          </table:table-cell>
          <table:table-cell table:style-name="Tableau18.B3" office:value-type="float" office:value="2">
            <text:p text:style-name="P94">2</text:p>
          </table:table-cell>
        </table:table-row>
        <table:table-row>
          <table:table-cell table:style-name="Tableau18.A1" office:value-type="string">
            <text:p text:style-name="P95">Väike või keskmise suurusega linn</text:p>
          </table:table-cell>
          <table:table-cell table:style-name="Tableau18.B3" office:value-type="float" office:value="42">
            <text:p text:style-name="P94">42</text:p>
          </table:table-cell>
          <table:table-cell table:style-name="Tableau18.B3" office:value-type="float" office:value="38">
            <text:p text:style-name="P94">38</text:p>
          </table:table-cell>
          <table:table-cell table:style-name="Tableau18.B3" office:value-type="float" office:value="34">
            <text:p text:style-name="P94">34</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6">
            <text:p text:style-name="P94">26</text:p>
          </table:table-cell>
          <table:table-cell table:style-name="Tableau18.B3" office:value-type="float" office:value="25">
            <text:p text:style-name="P94">25</text:p>
          </table:table-cell>
          <table:table-cell table:style-name="Tableau18.B3" office:value-type="float" office:value="24">
            <text:p text:style-name="P94">24</text:p>
          </table:table-cell>
          <table:table-cell table:style-name="Tableau18.B3" office:value-type="float" office:value="19">
            <text:p text:style-name="P94">19</text:p>
          </table:table-cell>
          <table:table-cell table:style-name="Tableau18.B3" office:value-type="float" office:value="18">
            <text:p text:style-name="P94">18</text:p>
          </table:table-cell>
          <table:table-cell table:style-name="Tableau18.B3" office:value-type="float" office:value="16">
            <text:p text:style-name="P94">16</text:p>
          </table:table-cell>
          <table:table-cell table:style-name="Tableau18.B3" office:value-type="float" office:value="15">
            <text:p text:style-name="P94">15</text:p>
          </table:table-cell>
          <table:table-cell table:style-name="Tableau18.B3" office:value-type="float" office:value="13">
            <text:p text:style-name="P94">13</text:p>
          </table:table-cell>
          <table:table-cell table:style-name="Tableau18.B3" office:value-type="float" office:value="13">
            <text:p text:style-name="P94">13</text:p>
          </table:table-cell>
          <table:table-cell table:style-name="Tableau18.B3" office:value-type="float" office:value="8">
            <text:p text:style-name="P94">8</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Suurlinn </text:p>
          </table:table-cell>
          <table:table-cell table:style-name="Tableau18.B3" office:value-type="float" office:value="43">
            <text:p text:style-name="P94">43</text:p>
          </table:table-cell>
          <table:table-cell table:style-name="Tableau18.B3" office:value-type="float" office:value="35">
            <text:p text:style-name="P94">35</text:p>
          </table:table-cell>
          <table:table-cell table:style-name="Tableau18.B3" office:value-type="float" office:value="36">
            <text:p text:style-name="P94">36</text:p>
          </table:table-cell>
          <table:table-cell table:style-name="Tableau18.B3" office:value-type="float" office:value="27">
            <text:p text:style-name="P94">27</text:p>
          </table:table-cell>
          <table:table-cell table:style-name="Tableau18.B3" office:value-type="float" office:value="29">
            <text:p text:style-name="P94">29</text:p>
          </table:table-cell>
          <table:table-cell table:style-name="Tableau18.B3" office:value-type="float" office:value="27">
            <text:p text:style-name="P94">27</text:p>
          </table:table-cell>
          <table:table-cell table:style-name="Tableau18.B3" office:value-type="float" office:value="27">
            <text:p text:style-name="P94">27</text:p>
          </table:table-cell>
          <table:table-cell table:style-name="Tableau18.B3" office:value-type="float" office:value="30">
            <text:p text:style-name="P94">30</text:p>
          </table:table-cell>
          <table:table-cell table:style-name="Tableau18.B3" office:value-type="float" office:value="24">
            <text:p text:style-name="P94">24</text:p>
          </table:table-cell>
          <table:table-cell table:style-name="Tableau18.B3" office:value-type="float" office:value="23">
            <text:p text:style-name="P94">23</text:p>
          </table:table-cell>
          <table:table-cell table:style-name="Tableau18.B3" office:value-type="float" office:value="17">
            <text:p text:style-name="P94">17</text:p>
          </table:table-cell>
          <table:table-cell table:style-name="Tableau18.B3" office:value-type="float" office:value="17">
            <text:p text:style-name="P94">17</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0">
            <text:p text:style-name="P94">10</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4" table:number-columns-spanned="19" office:value-type="string">
            <text:p text:style-name="P78">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Positiivne </text:p>
          </table:table-cell>
          <table:table-cell table:style-name="Tableau18.B3" office:value-type="float" office:value="40">
            <text:p text:style-name="P94">40</text:p>
          </table:table-cell>
          <table:table-cell table:style-name="Tableau18.B3" office:value-type="float" office:value="36">
            <text:p text:style-name="P94">36</text:p>
          </table:table-cell>
          <table:table-cell table:style-name="Tableau18.B3" office:value-type="float" office:value="34">
            <text:p text:style-name="P94">34</text:p>
          </table:table-cell>
          <table:table-cell table:style-name="Tableau18.B3" office:value-type="float" office:value="28">
            <text:p text:style-name="P94">28</text:p>
          </table:table-cell>
          <table:table-cell table:style-name="Tableau18.B3" office:value-type="float" office:value="27">
            <text:p text:style-name="P94">27</text:p>
          </table:table-cell>
          <table:table-cell table:style-name="Tableau18.B3" office:value-type="float" office:value="28">
            <text:p text:style-name="P94">28</text:p>
          </table:table-cell>
          <table:table-cell table:style-name="Tableau18.B3" office:value-type="float" office:value="26">
            <text:p text:style-name="P94">26</text:p>
          </table:table-cell>
          <table:table-cell table:style-name="Tableau18.B3" office:value-type="float" office:value="25">
            <text:p text:style-name="P94">25</text:p>
          </table:table-cell>
          <table:table-cell table:style-name="Tableau18.B3" office:value-type="float" office:value="25">
            <text:p text:style-name="P94">25</text:p>
          </table:table-cell>
          <table:table-cell table:style-name="Tableau18.B3" office:value-type="float" office:value="23">
            <text:p text:style-name="P94">23</text:p>
          </table:table-cell>
          <table:table-cell table:style-name="Tableau18.B3" office:value-type="float" office:value="18">
            <text:p text:style-name="P94">18</text:p>
          </table:table-cell>
          <table:table-cell table:style-name="Tableau18.B3" office:value-type="float" office:value="17">
            <text:p text:style-name="P94">17</text:p>
          </table:table-cell>
          <table:table-cell table:style-name="Tableau18.B3" office:value-type="float" office:value="17">
            <text:p text:style-name="P94">17</text:p>
          </table:table-cell>
          <table:table-cell table:style-name="Tableau18.B3" office:value-type="float" office:value="15">
            <text:p text:style-name="P94">15</text:p>
          </table:table-cell>
          <table:table-cell table:style-name="Tableau18.B3" office:value-type="float" office:value="14">
            <text:p text:style-name="P94">14</text:p>
          </table:table-cell>
          <table:table-cell table:style-name="Tableau18.B3" office:value-type="float" office:value="10">
            <text:p text:style-name="P94">10</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Neutraalne </text:p>
          </table:table-cell>
          <table:table-cell table:style-name="Tableau18.B3" office:value-type="float" office:value="43">
            <text:p text:style-name="P94">43</text:p>
          </table:table-cell>
          <table:table-cell table:style-name="Tableau18.B3" office:value-type="float" office:value="37">
            <text:p text:style-name="P94">37</text:p>
          </table:table-cell>
          <table:table-cell table:style-name="Tableau18.B3" office:value-type="float" office:value="36">
            <text:p text:style-name="P94">36</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6">
            <text:p text:style-name="P94">26</text:p>
          </table:table-cell>
          <table:table-cell table:style-name="Tableau18.B3" office:value-type="float" office:value="21">
            <text:p text:style-name="P94">21</text:p>
          </table:table-cell>
          <table:table-cell table:style-name="Tableau18.B3" office:value-type="float" office:value="19">
            <text:p text:style-name="P94">19</text:p>
          </table:table-cell>
          <table:table-cell table:style-name="Tableau18.B3" office:value-type="float" office:value="17">
            <text:p text:style-name="P94">17</text:p>
          </table:table-cell>
          <table:table-cell table:style-name="Tableau18.B3" office:value-type="float" office:value="14">
            <text:p text:style-name="P94">14</text:p>
          </table:table-cell>
          <table:table-cell table:style-name="Tableau18.B3" office:value-type="float" office:value="15">
            <text:p text:style-name="P94">15</text:p>
          </table:table-cell>
          <table:table-cell table:style-name="Tableau18.B3" office:value-type="float" office:value="13">
            <text:p text:style-name="P94">13</text:p>
          </table:table-cell>
          <table:table-cell table:style-name="Tableau18.B3" office:value-type="float" office:value="12">
            <text:p text:style-name="P94">12</text:p>
          </table:table-cell>
          <table:table-cell table:style-name="Tableau18.B3" office:value-type="float" office:value="8">
            <text:p text:style-name="P94">8</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Negatiivne </text:p>
          </table:table-cell>
          <table:table-cell table:style-name="Tableau18.B3" office:value-type="float" office:value="46">
            <text:p text:style-name="P94">46</text:p>
          </table:table-cell>
          <table:table-cell table:style-name="Tableau18.B3" office:value-type="float" office:value="39">
            <text:p text:style-name="P94">39</text:p>
          </table:table-cell>
          <table:table-cell table:style-name="Tableau18.B3" office:value-type="float" office:value="35">
            <text:p text:style-name="P94">35</text:p>
          </table:table-cell>
          <table:table-cell table:style-name="Tableau18.B3" office:value-type="float" office:value="26">
            <text:p text:style-name="P94">26</text:p>
          </table:table-cell>
          <table:table-cell table:style-name="Tableau18.B3" office:value-type="float" office:value="30">
            <text:p text:style-name="P94">30</text:p>
          </table:table-cell>
          <table:table-cell table:style-name="Tableau18.B3" office:value-type="float" office:value="29">
            <text:p text:style-name="P94">29</text:p>
          </table:table-cell>
          <table:table-cell table:style-name="Tableau18.B3" office:value-type="float" office:value="26">
            <text:p text:style-name="P94">26</text:p>
          </table:table-cell>
          <table:table-cell table:style-name="Tableau18.B3" office:value-type="float" office:value="28">
            <text:p text:style-name="P94">28</text:p>
          </table:table-cell>
          <table:table-cell table:style-name="Tableau18.B3" office:value-type="float" office:value="20">
            <text:p text:style-name="P94">20</text:p>
          </table:table-cell>
          <table:table-cell table:style-name="Tableau18.B3" office:value-type="float" office:value="19">
            <text:p text:style-name="P94">19</text:p>
          </table:table-cell>
          <table:table-cell table:style-name="Tableau18.B3" office:value-type="float" office:value="18">
            <text:p text:style-name="P94">18</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4">
            <text:p text:style-name="P94">14</text:p>
          </table:table-cell>
          <table:table-cell table:style-name="Tableau18.B3" office:value-type="float" office:value="10">
            <text:p text:style-name="P94">10</text:p>
          </table:table-cell>
          <table:table-cell table:style-name="Tableau18.B3" office:value-type="float" office:value="7">
            <text:p text:style-name="P94">7</text:p>
          </table:table-cell>
          <table:table-cell table:style-name="Tableau18.B3" office:value-type="float" office:value="2">
            <text:p text:style-name="P94">2</text:p>
          </table:table-cell>
          <table:table-cell table:style-name="Tableau18.B3" office:value-type="float" office:value="2">
            <text:p text:style-name="P94">2</text:p>
          </table:table-cell>
        </table:table-row>
        <table:table-row>
          <table:table-cell table:style-name="Tableau18.A4" table:number-columns-spanned="19" office:value-type="string">
            <text:p text:style-name="P78">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5"><text:span text:style-name="T2">Rahul</text:span> </text:p>
          </table:table-cell>
          <table:table-cell table:style-name="Tableau18.B3" office:value-type="float" office:value="40">
            <text:p text:style-name="P94">40</text:p>
          </table:table-cell>
          <table:table-cell table:style-name="Tableau18.B3" office:value-type="float" office:value="36">
            <text:p text:style-name="P94">36</text:p>
          </table:table-cell>
          <table:table-cell table:style-name="Tableau18.B3" office:value-type="float" office:value="34">
            <text:p text:style-name="P94">34</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8">
            <text:p text:style-name="P94">28</text:p>
          </table:table-cell>
          <table:table-cell table:style-name="Tableau18.B3" office:value-type="float" office:value="26">
            <text:p text:style-name="P94">26</text:p>
          </table:table-cell>
          <table:table-cell table:style-name="Tableau18.B3" office:value-type="float" office:value="25">
            <text:p text:style-name="P94">25</text:p>
          </table:table-cell>
          <table:table-cell table:style-name="Tableau18.B3" office:value-type="float" office:value="24">
            <text:p text:style-name="P94">24</text:p>
          </table:table-cell>
          <table:table-cell table:style-name="Tableau18.B3" office:value-type="float" office:value="21">
            <text:p text:style-name="P94">21</text:p>
          </table:table-cell>
          <table:table-cell table:style-name="Tableau18.B3" office:value-type="float" office:value="17">
            <text:p text:style-name="P94">17</text:p>
          </table:table-cell>
          <table:table-cell table:style-name="Tableau18.B3" office:value-type="float" office:value="16">
            <text:p text:style-name="P94">16</text:p>
          </table:table-cell>
          <table:table-cell table:style-name="Tableau18.B3" office:value-type="float" office:value="16">
            <text:p text:style-name="P94">16</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9">
            <text:p text:style-name="P94">9</text:p>
          </table:table-cell>
          <table:table-cell table:style-name="Tableau18.B3" office:value-type="float" office:value="1">
            <text:p text:style-name="P94">1</text:p>
          </table:table-cell>
          <table:table-cell table:style-name="Tableau18.B3" office:value-type="float" office:value="1">
            <text:p text:style-name="P94">1</text:p>
          </table:table-cell>
        </table:table-row>
        <table:table-row>
          <table:table-cell table:style-name="Tableau18.A1" office:value-type="string">
            <text:p text:style-name="P95">Ei ole <text:span text:style-name="T2">rahul</text:span> </text:p>
          </table:table-cell>
          <table:table-cell table:style-name="Tableau18.B3" office:value-type="float" office:value="52">
            <text:p text:style-name="P94">52</text:p>
          </table:table-cell>
          <table:table-cell table:style-name="Tableau18.B3" office:value-type="float" office:value="42">
            <text:p text:style-name="P94">42</text:p>
          </table:table-cell>
          <table:table-cell table:style-name="Tableau18.B3" office:value-type="float" office:value="38">
            <text:p text:style-name="P94">38</text:p>
          </table:table-cell>
          <table:table-cell table:style-name="Tableau18.B3" office:value-type="float" office:value="27">
            <text:p text:style-name="P94">27</text:p>
          </table:table-cell>
          <table:table-cell table:style-name="Tableau18.B3" office:value-type="float" office:value="27">
            <text:p text:style-name="P94">27</text:p>
          </table:table-cell>
          <table:table-cell table:style-name="Tableau18.B3" office:value-type="float" office:value="29">
            <text:p text:style-name="P94">29</text:p>
          </table:table-cell>
          <table:table-cell table:style-name="Tableau18.B3" office:value-type="float" office:value="30">
            <text:p text:style-name="P94">30</text:p>
          </table:table-cell>
          <table:table-cell table:style-name="Tableau18.B3" office:value-type="float" office:value="30">
            <text:p text:style-name="P94">30</text:p>
          </table:table-cell>
          <table:table-cell table:style-name="Tableau18.B3" office:value-type="float" office:value="18">
            <text:p text:style-name="P94">18</text:p>
          </table:table-cell>
          <table:table-cell table:style-name="Tableau18.B3" office:value-type="float" office:value="20">
            <text:p text:style-name="P94">20</text:p>
          </table:table-cell>
          <table:table-cell table:style-name="Tableau18.B3" office:value-type="float" office:value="20">
            <text:p text:style-name="P94">20</text:p>
          </table:table-cell>
          <table:table-cell table:style-name="Tableau18.B3" office:value-type="float" office:value="14">
            <text:p text:style-name="P94">14</text:p>
          </table:table-cell>
          <table:table-cell table:style-name="Tableau18.B3" office:value-type="float" office:value="13">
            <text:p text:style-name="P94">13</text:p>
          </table:table-cell>
          <table:table-cell table:style-name="Tableau18.B3" office:value-type="float" office:value="16">
            <text:p text:style-name="P94">16</text:p>
          </table:table-cell>
          <table:table-cell table:style-name="Tableau18.B3" office:value-type="float" office:value="10">
            <text:p text:style-name="P94">10</text:p>
          </table:table-cell>
          <table:table-cell table:style-name="Tableau18.B3" office:value-type="float" office:value="7">
            <text:p text:style-name="P94">7</text:p>
          </table:table-cell>
          <table:table-cell table:style-name="Tableau18.B3" office:value-type="float" office:value="0">
            <text:p text:style-name="P94">0</text:p>
          </table:table-cell>
          <table:table-cell table:style-name="Tableau18.B3" office:value-type="float" office:value="1">
            <text:p text:style-name="P94">1</text:p>
          </table:table-cell>
        </table:table-row>
      </table:table>
      <text:p text:style-name="P24"/>
      <text:h text:style-name="P16" text:outline-level="2"><text:bookmark-start text:name="__RefHeading___Toc208812_2638692854"/>Elukvaliteet <text:bookmark-start text:name="__RefHeading___Toc316622_3078747257"/>ELis ja teistes riikides<text:bookmark-end text:name="__RefHeading___Toc208812_2638692854"/><text:bookmark-end text:name="__RefHeading___Toc316622_3078747257"/></text:h>
      <text:p text:style-name="P24">Tuginedes eelmistele jaotistele elukvaliteedi kohta Euroopa Liidus, sealhulgas selle arengu, põhikomponentide ja parandamist vajavate valdkondade kohta, asetab see jaotis arusaamad laiemasse rahvusvahelisse konteksti. Selles uuritakse, kuidas eurooplased hindavad elukvaliteeti Euroopa Liidus võrreldes peamiste ülemaailmsete osalejate elukvaliteediga. See võrdlus annab ülevaate sellest, kuidas kodanikud positsioneerivad ELi maailmas ja kuidas nad hindavad selle elukvaliteeti võrreldes teiste ülemaailmsete süsteemidega.</text:p>
      <text:p text:style-name="P24">ELi tasandil kaldub enamik eurooplasi arvama, et elukvaliteet Euroopa Liidus on parem kui nii Ameerika Ühendriikides kui ka Hiinas. Võrreldes Ameerika Ühendriikidega on selge enamik vastanutest seisukohal, et elukvaliteet ELis on parem. Kokku ütleb 62% eurooplastest, et elukvaliteet ELis on parem kui Ameerika Ühendriikides, sealhulgas 24%, kes ütlevad, et see on palju parem, ja 38%, kes ütlevad, et see on mõnevõrra parem. Seevastu 28 % leiab, et elukvaliteet ELis on halvem, sealhulgas 20 % ütleb, et see on mõnevõrra halvem, ja 8 % ütleb, et see on kindlasti halvem. Väike osa vastanutest peab seda samaks (3 %) või ei saa arvamust esitada (7 %).</text:p>
      <text:p text:style-name="P24">Erinevus on veelgi suurem võrreldes Hiinaga. Rohkem kui kaks kolmandikku vastanutest (67%) leiab, et elukvaliteet ELis on parem, sealhulgas 31% ütleb palju paremat ja 36% mõnevõrra paremat. Seevastu ainult 23% usub, et see on halvem, sealhulgas 16% mõnevõrra halvem ja 7% kindlasti halvem, samas kui 9% ei tea.</text:p>
      <text:p text:style-name="P24">Üldiselt näitavad need tulemused, et eurooplastel on ELi elukvaliteedist positiivne ülevaade ülemaailmses võrdluses, eriti võrreldes Hiinaga. Kuigi ELi ja Ameerika Ühendriikide võrdluses on arusaamad mõnevõrra tasakaalustatumad, leiab selge enamus siiski, et EL pakub paremaid elutingimusi, tugevdades ELi positsiooni suhteliselt soodsa elukvaliteedi keskkonnana.</text:p>
      <text:p text:style-name="P24"><draw:g text:anchor-type="paragraph" draw:z-index="47" draw:name="Forme50" draw:style-name="gr9"><draw:frame draw:style-name="gr212" draw:text-style-name="P106" svg:width="16.468cm" svg:height="3.7cm" svg:x="0.395cm" svg:y="2.013cm"><draw:image xlink:href="Pictures/10000000000004F40000011D900254141842B19E.png" xlink:type="simple" xlink:show="embed" xlink:actuate="onLoad" draw:mime-type="image/png"><text:p/></draw:image></draw:frame><draw:frame draw:style-name="gr213" draw:text-style-name="P109" svg:width="2.857cm" svg:height="0.902cm" svg:x="0.563cm" svg:y="1.413cm"><draw:text-box><text:p text:style-name="P107"><text:span text:style-name="T42">Ameerika Ühendriigid</text:span></text:p></draw:text-box></draw:frame><draw:frame draw:style-name="gr214" draw:text-style-name="P109" svg:width="1.239cm" svg:height="0.902cm" svg:x="0.625cm" svg:y="3.942cm"><draw:text-box><text:p text:style-name="P107"><text:span text:style-name="T42">Hiina</text:span></text:p></draw:text-box></draw:frame><draw:frame draw:style-name="gr215" draw:text-style-name="P106" svg:width="12.898cm" svg:height="0.246cm" svg:x="0.565cm" svg:y="6.212cm"><draw:image xlink:href="Pictures/100000000000068A00000020DA4D597FD4CC09FA.png" xlink:type="simple" xlink:show="embed" xlink:actuate="onLoad" draw:mime-type="image/png"><text:p/></draw:image></draw:frame><draw:frame draw:style-name="gr216" draw:text-style-name="P106" svg:width="2.162cm" svg:height="0.578cm" svg:x="0.002cm" svg:y="6.512cm"><draw:text-box><text:p text:style-name="P114"><text:span text:style-name="T42">Palju parem </text:span></text:p></draw:text-box></draw:frame><draw:frame draw:style-name="gr217" draw:text-style-name="P106" svg:width="2.966cm" svg:height="0.578cm" svg:x="1.298cm" svg:y="6.943cm"><draw:text-box><text:p text:style-name="P114"><text:span text:style-name="T42">Mõnevõrra parem</text:span></text:p></draw:text-box></draw:frame><draw:frame draw:style-name="gr218" draw:text-style-name="P106" svg:width="2.675cm" svg:height="0.902cm" svg:x="3.763cm" svg:y="6.613cm"><draw:text-box><text:p text:style-name="P114"><text:span text:style-name="T42">Mõnevõrra hullem</text:span></text:p></draw:text-box></draw:frame><draw:frame draw:style-name="gr219" draw:text-style-name="P106" svg:width="2.587cm" svg:height="0.578cm" svg:x="6.177cm" svg:y="7.041cm"><draw:text-box><text:p text:style-name="P114"><text:span text:style-name="T42">Kindlasti hullem</text:span></text:p></draw:text-box></draw:frame><draw:frame draw:style-name="gr220" draw:text-style-name="P106" svg:width="4.266cm" svg:height="0.578cm" svg:x="7.962cm" svg:y="6.643cm"><draw:text-box><text:p text:style-name="P114"><text:span text:style-name="T42">Sama (spontaanne)</text:span></text:p></draw:text-box></draw:frame><draw:frame draw:style-name="gr221" draw:text-style-name="P106" svg:width="1.975cm" svg:height="0.578cm" svg:x="12.189cm" svg:y="7.142cm"><draw:text-box><text:p text:style-name="P114"><text:span text:style-name="T42">Ei tea</text:span></text:p></draw:text-box></draw:frame><draw:frame draw:style-name="gr222" draw:text-style-name="P109" svg:width="15.9cm" svg:height="0.902cm" svg:x="0.563cm" svg:y="0.224cm"><draw:text-box><text:p text:style-name="P107"><text:span text:style-name="T42">QA15 Kas üldiselt ütleksite, et elukvaliteet ELis on praegu parem või halvem kui kõigis neis riikides? (EL 27) (%)</text:span></text:p></draw:text-box></draw:frame></draw:g></text:p>
      <text:p text:style-name="P26">Kõigis liikmesriikides peale ühe leiab enamik vastanutest, et elukvaliteet Euroopa Liidus on parem kui Ameerika Ühendriikides, kuigi selle tajumise tugevus on riigiti väga erinev.</text:p>
      <text:p text:style-name="P24">Nende vastajate osakaal, kes ütlevad, et elukvaliteet ELis on parem, on suurim Taanis ja Rootsis (mõlemas 91%), Soomes (89%), millele järgnevad Madalmaad (82%). Jaotuse teises otsas oli madalaim nende vastajate osakaal, kes arvasid, et EL pakub paremat elukvaliteeti, Poolas (41%), järgnesid Leedu (44%), Bulgaaria (46%) ja Rumeenia (47%). Nendes riikides on arusaamad rohkem lõhestunud ja märkimisväärne osa vastanutest leiab, et Ameerika Ühendriigid pakuvad paremaid elutingimusi. </text:p>
      <text:p text:style-name="P24">Negatiivsete hinnangute põhjal on suurim nende vastajate osakaal, kes ütlevad, et elukvaliteet ELis on halvem kui Ameerika Ühendriikides, registreeritud Poolas (44%), Rumeenias (40%), Kreekas ja Itaalias (mõlemas 39%), mis näitab kriitilisemaid seisukohti nendes riikides. Poola on ainus liikmesriik, kus suhteline enamus ütleb, et elukvaliteet on ELis halvem kui USAs.</text:p>
      <text:p text:style-name="P24"><draw:g text:anchor-type="paragraph" draw:z-index="48" draw:name="Forme51" draw:style-name="gr9"><draw:frame draw:style-name="gr205" draw:text-style-name="P106" svg:width="17.073cm" svg:height="7.873cm" svg:x="0cm" svg:y="1.122cm"><draw:image xlink:href="Pictures/10000000000005450000026E0D72DC34364E39D3.png" xlink:type="simple" xlink:show="embed" xlink:actuate="onLoad" draw:mime-type="image/png"><text:p/></draw:image></draw:frame><draw:frame draw:style-name="gr206" draw:text-style-name="P106" svg:width="14.6cm" svg:height="0.511cm" svg:x="0.499cm" svg:y="9.041cm"><draw:image xlink:href="Pictures/10000000000002740000001671A3156E04E0B7EF.png" xlink:type="simple" xlink:show="embed" xlink:actuate="onLoad" draw:mime-type="image/png"><text:p/></draw:image></draw:frame><draw:frame draw:style-name="gr207" draw:text-style-name="P109" svg:width="3.393cm" svg:height="0.578cm" svg:x="0.508cm" svg:y="9.422cm"><draw:text-box><text:p text:style-name="P107"><text:span text:style-name="T42">Kokku’Parem’</text:span></text:p></draw:text-box></draw:frame><draw:frame draw:style-name="gr208" draw:text-style-name="P109" svg:width="3.608cm" svg:height="0.578cm" svg:x="4.193cm" svg:y="9.452cm"><draw:text-box><text:p text:style-name="P107"><text:span text:style-name="T42">Total'Worse'</text:span></text:p></draw:text-box></draw:frame><draw:frame draw:style-name="gr209" draw:text-style-name="P109" svg:width="5.666cm" svg:height="0.578cm" svg:x="7.934cm" svg:y="9.452cm"><draw:text-box><text:p text:style-name="P107"><text:span text:style-name="T42">Sama (spontaanne)</text:span></text:p></draw:text-box></draw:frame><draw:frame draw:style-name="gr210" draw:text-style-name="P108" svg:width="2.802cm" svg:height="0.578cm" svg:x="14.099cm" svg:y="9.452cm"><draw:text-box><text:p text:style-name="P107"><text:span text:style-name="T42">Ei oska öelda</text:span></text:p></draw:text-box></draw:frame><draw:frame draw:style-name="gr211" draw:text-style-name="P109" svg:width="16.8cm" svg:height="0.902cm" svg:x="0.3cm" svg:y="0.222cm"><draw:text-box><text:p text:style-name="P107"><text:span text:style-name="T42">Küsimus 15.1. Kas üldiselt ütleksite, et elukvaliteet ELis on praegu parem või halvem kui igas nimetatud riigis? Ameerika Ühendriigid (%)</text:span></text:p></draw:text-box></draw:frame></draw:g></text:p>
      <text:p text:style-name="P26">Kõigis liikmesriikides leiab vähemalt suhteline enamik vastanutest, et elukvaliteet Euroopa Liidus on parem kui Hiinas, kusjuures see seisukoht on eriti tugev ja laialt levinud, kuigi riigiti erineva intensiivsusega.</text:p>
      <text:p text:style-name="P24">Nende vastajate osakaal, kes usuvad, et elukvaliteet ELis on parem kui Hiinas, on suurim Soomes (92%), kellele järgnevad Rootsi (90%), Taani (86%) ja Madalmaad (82%). Skaala teises otsas on väikseim osakaal Bulgaarias ja Rumeenias (mõlemas 48 %), Lätis (49 %), Poolas ja Küprosel (mõlemas 52 %), kus nende vastajate osakaal, kes leiavad, et EL pakub paremat elukvaliteeti, on väiksem ja arvamused on rohkem lahknevad. Negatiivsete hinnangute põhjal on suurim nende vastajate osakaal, kes ütlevad, et elukvaliteet ELis on halvem kui Hiinas, Poolas (38%), Rumeenias (36%), Ungaris ja Itaalias (mõlemas 33%) ning Tšehhis (32%).</text:p>
      <text:p text:style-name="P24"><draw:g text:anchor-type="paragraph" draw:z-index="49" draw:name="Forme52" draw:style-name="gr9"><draw:frame draw:style-name="gr198" draw:text-style-name="P106" svg:width="16.978cm" svg:height="7.698cm" svg:x="0.002cm" svg:y="1.226cm"><draw:image xlink:href="Pictures/100000000000053F000002611B818EAFB2CEABD0.png" xlink:type="simple" xlink:show="embed" xlink:actuate="onLoad" draw:mime-type="image/png"><text:p/></draw:image></draw:frame><draw:g draw:style-name="gr4"><draw:frame draw:style-name="gr199" draw:text-style-name="P106" svg:width="14.6cm" svg:height="0.512cm" svg:x="0.902cm" svg:y="9.142cm"><draw:image xlink:href="Pictures/10000000000002740000001671A3156E04E0B7EF.png" xlink:type="simple" xlink:show="embed" xlink:actuate="onLoad" draw:mime-type="image/png"><text:p/></draw:image></draw:frame><draw:frame draw:style-name="gr200" draw:text-style-name="P109" svg:width="3.393cm" svg:height="0.578cm" svg:x="0.909cm" svg:y="9.523cm"><draw:text-box><text:p text:style-name="P107"><text:span text:style-name="T42">Kokku’Parem’</text:span></text:p></draw:text-box></draw:frame><draw:frame draw:style-name="gr201" draw:text-style-name="P109" svg:width="3.606cm" svg:height="0.578cm" svg:x="4.595cm" svg:y="9.553cm"><draw:text-box><text:p text:style-name="P107"><text:span text:style-name="T42">Total'Worse'</text:span></text:p></draw:text-box></draw:frame><draw:frame draw:style-name="gr202" draw:text-style-name="P109" svg:width="5.666cm" svg:height="0.578cm" svg:x="8.336cm" svg:y="9.553cm"><draw:text-box><text:p text:style-name="P107"><text:span text:style-name="T42">Sama (spontaanne)</text:span></text:p></draw:text-box></draw:frame><draw:frame draw:style-name="gr203" draw:text-style-name="P108" svg:width="2.8cm" svg:height="0.578cm" svg:x="14.501cm" svg:y="9.555cm"><draw:text-box><text:p text:style-name="P107"><text:span text:style-name="T42">Ei oska öelda</text:span></text:p></draw:text-box></draw:frame></draw:g><draw:frame draw:style-name="gr204" draw:text-style-name="P109" svg:width="16.733cm" svg:height="0.902cm" svg:x="0.101cm" svg:y="0.224cm"><draw:text-box><text:p text:style-name="P107"><text:span text:style-name="T42">QA15.2 Kas üldiselt ütleksite, et elukvaliteet ELis on praegu parem või halvem kui kõigis neis riikides? Hiina (%)</text:span></text:p></draw:text-box></draw:frame></draw:g></text:p>
      <text:p text:style-name="P26">Arusaamad Euroopa Liidu ja Ameerika Ühendriikide elukvaliteedi võrdlusest näitavad, et sotsiaaldemograafiliste rühmade lõikes on erinevused piiratud, kusjuures enamik igast kategooriast leiab, et EL pakub paremat elukvaliteeti. Kuid suhtumise rühmades on erinevused selgemad.</text:p>
      <text:p text:style-name="P24">Soolised erinevused on tühised. Mehed ja naised teatavad samasugusest osakaalust, arvestades, et EL pakub paremat elukvaliteeti kui USA (mõlemas rühmas 62 %), samas kui negatiivsete hinnangute tase on samuti väga sarnane (meeste puhul 29 % ja naiste puhul 27 %). </text:p>
      <text:p text:style-name="P24">Erinevused on suhteliselt mõõdukad ka vanuserühmade lõikes. Nooremad vastajad on veidi positiivsemad: 64 % 15–24aastastest ütleb, et EL pakub paremat elukvaliteeti, võrreldes 62 %ga 40aastaste ja vanemate seas. </text:p>
      <text:p text:style-name="P24">Erinevused on suuremad haridustaseme järgi. Kõrge haridustasemega vastajad arvavad märkimisväärselt suurema tõenäosusega, et EL pakub paremat elukvaliteeti (71%) võrreldes keskmise haridustasemega vastajatega (61%) ja eriti madala haridustasemega vastajatega (56%). Negatiivsed arvamused on seevastu rohkem levinud vähem haritud vastajate seas (29–30 % vs. 22 % kõrgelt haritud vastajate seas), samas kui ebakindlus on suurem ka selles rühmas (12 % vs. 4 %). See näitab selget seost haridustaseme ja ELi positiivse tajumise vahel võrreldes Ameerika Ühendriikidega.</text:p>
      <text:p text:style-name="P24">Vastajate finantsolukorra kaalumisel täheldatakse tugevat seost. Nendest, kellel ei ole peaaegu kunagi või mitte kunagi raskusi arvete tasumisega, leiab 65%, et EL pakub paremat elukvaliteeti kui USA, võrreldes 55%-ga raskustes olevate inimeste seas, kes väljendavad suurema tõenäosusega ka negatiivseid seisukohti (34–35% vs. 25%). See muster näitab, et rahaline haavatavus on seotud kriitilisema hindamisega.</text:p>
      <text:p text:style-name="P24">Kõige tugevamaid kontraste näitavad suhtumistegurid. ELi positiivse kuvandiga vastajad arvavad palju tõenäolisemalt, et EL pakub paremat elukvaliteeti (71% vs. 22% halvem), samas kui see osakaal langeb neutraalse kuvandiga vastajate puhul 57%-ni ja negatiivse kuvandiga vastajate puhul 49%-ni, kusjuures 39% leiab, et EL pakub halvemat elukvaliteeti. </text:p>
      <text:p text:style-name="P24">Sarnast mustrit täheldatakse rahuloluga elukvaliteediga. Rahulolevatest vastajatest leiab 65%, et EL pakub paremat elukvaliteeti, samas kui rahulolematute seas on see näitaja vaid 50%, kes on samuti suurema tõenäosusega teatanud, et ELi tulemused on halvemad (37%).</text:p>
      <text:p text:style-name="P24"/>
      <text:p text:style-name="P26">Samamoodi ei erine arusaam elukvaliteedist Euroopa Liidus ja Hiinas oluliselt sotsiaaldemograafiliste rühmade lõikes, nagu ka suhtumise rühmades, kusjuures selge enamus kõigist kategooriatest leiab, et EL pakub paremaid elutingimusi.</text:p>
      <text:p text:style-name="P24">Soolised erinevused on minimaalsed. Meeste ja naiste vaated on peaaegu identsed: 67 % meestest ja 66 % naistest leiab, et EL pakub paremat elukvaliteeti kui Hiina. Negatiivsed hinnangud on samuti lähedased (24% vs. 23%), samas kui naised teatavad veidi suurema tõenäosusega ebakindlusest (10% vs. 7%).</text:p>
      <text:p text:style-name="P24">Vanuserühmade lõikes on erinevused samuti suhteliselt piiratud. Nende osakaal, kes leiavad, et EL pakub paremat elukvaliteeti, jääb kitsalt vahemikku 66–68 % kõigis vanuserühmades. Erinevused haridustasemete lõikes on suuremad. Kõrge haridustasemega vastajad on selgelt kõige positiivsemad: 75 % vastanutest leiab, et EL pakub paremat elukvaliteeti, samas kui madala haridustasemega vastajate seas on see näitaja 62 %. Negatiivsed arvamused on seevastu rohkem levinud vähem haritud vastajate seas (23–27 % võrreldes 18 %ga kõrgelt haritud vastajate seas), samas kui ebakindlus on suurem (13 % vs. 6 %). See näitab tugevat seost haridustaseme ja ELi soodsama suhtumise vahel ülemaailmses võrdluses.</text:p>
      <text:p text:style-name="P24">Selget seost täheldatakse ka vastajate finantsolukorraga. Nendest, kellel ei ole peaaegu kunagi või ei ole kunagi raskusi arvete tasumisega, leiab 70%, et EL pakub paremat elukvaliteeti, võrreldes 59–60%-ga finantsraskustes olevate inimeste seas, kes väljendavad suurema tõenäosusega ka negatiivseid seisukohti (29–30% vs. 20%). See näitab, et rahaline haavatavus on seotud kriitilisema väljavaatega.</text:p>
      <text:p text:style-name="P24">Kõige tugevamaid kontraste näitavad suhtumistegurid. ELi positiivse kuvandiga vastajad ütlevad palju tõenäolisemalt, et elukvaliteet ELis on parem (75% vs. 18% halvem), võrreldes 56%-ga negatiivse kuvandiga vastajate seas, kelle negatiivsed hinnangud tõusevad 32%-ni.</text:p>
      <text:p text:style-name="P24">Sarnast väljendunud mustrit täheldatakse ka elukvaliteediga rahulolu puhul. Rahulolevatest vastajatest leiab 70%, et EL pakub paremat elukvaliteeti, võrreldes 56%-ga rahulolematutest, kes väljendavad suurema tõenäosusega ka negatiivseid seisukohti (30%).</text:p>
      <text:p text:style-name="P24"/>
      <table:table table:name="Tableau19" table:style-name="Tableau19">
        <table:table-column table:style-name="Tableau19.A"/>
        <table:table-column table:style-name="Tableau19.B"/>
        <table:table-column table:style-name="Tableau19.C"/>
        <table:table-column table:style-name="Tableau19.D"/>
        <table:table-column table:style-name="Tableau19.E"/>
        <table:table-row>
          <table:table-cell table:style-name="Tableau19.A1" table:number-columns-spanned="5" office:value-type="string">
            <text:p text:style-name="P81">Küsimus 15.1. Kas üldiselt ütleksite, et elukvaliteet ELis on praegu parem või halvem kui igas nimetatud riigis? Ameerika Ühendriigid (% - EL)</text:p>
          </table:table-cell>
          <table:covered-table-cell/>
          <table:covered-table-cell/>
          <table:covered-table-cell/>
          <table:covered-table-cell/>
        </table:table-row>
        <table:table-row>
          <table:table-cell table:style-name="Tableau19.A1" office:value-type="string">
            <text:p text:style-name="P86"/>
          </table:table-cell>
          <table:table-cell table:style-name="Tableau19.A1" office:value-type="string">
            <text:p text:style-name="P85">„Parem“ kokku</text:p>
          </table:table-cell>
          <table:table-cell table:style-name="Tableau19.A1" office:value-type="string">
            <text:p text:style-name="P85">Kokku „halb“</text:p>
          </table:table-cell>
          <table:table-cell table:style-name="Tableau19.A1" office:value-type="string">
            <text:p text:style-name="P85">Sama (spontaanne)</text:p>
          </table:table-cell>
          <table:table-cell table:style-name="Tableau19.A1" office:value-type="string">
            <text:p text:style-name="P85">Ei oska öelda</text:p>
          </table:table-cell>
        </table:table-row>
        <table:table-row>
          <table:table-cell table:style-name="Tableau19.A1" office:value-type="string">
            <text:p text:style-name="P86"/>
          </table:table-cell>
          <table:table-cell table:style-name="Tableau19.B3" office:value-type="float" office:value="62">
            <text:p text:style-name="P85">62</text:p>
          </table:table-cell>
          <table:table-cell table:style-name="Tableau19.B3" office:value-type="float" office:value="28">
            <text:p text:style-name="P85">28</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4" table:number-columns-spanned="5" office:value-type="string">
            <text:p text:style-name="P72">Sugu</text:p>
          </table:table-cell>
          <table:covered-table-cell/>
          <table:covered-table-cell/>
          <table:covered-table-cell/>
          <table:covered-table-cell/>
        </table:table-row>
        <table:table-row>
          <table:table-cell table:style-name="Tableau19.A1" office:value-type="string">
            <text:p text:style-name="P81">Mees </text:p>
          </table:table-cell>
          <table:table-cell table:style-name="Tableau19.B3" office:value-type="float" office:value="62">
            <text:p text:style-name="P85">62</text:p>
          </table:table-cell>
          <table:table-cell table:style-name="Tableau19.B3" office:value-type="float" office:value="29">
            <text:p text:style-name="P85">29</text:p>
          </table:table-cell>
          <table:table-cell table:style-name="Tableau19.B3" office:value-type="float" office:value="3">
            <text:p text:style-name="P85">3</text:p>
          </table:table-cell>
          <table:table-cell table:style-name="Tableau19.B3" office:value-type="float" office:value="6">
            <text:p text:style-name="P85">6</text:p>
          </table:table-cell>
        </table:table-row>
        <table:table-row>
          <table:table-cell table:style-name="Tableau19.A1" office:value-type="string">
            <text:p text:style-name="P81">Naine </text:p>
          </table:table-cell>
          <table:table-cell table:style-name="Tableau19.B3" office:value-type="float" office:value="62">
            <text:p text:style-name="P85">62</text:p>
          </table:table-cell>
          <table:table-cell table:style-name="Tableau19.B3" office:value-type="float" office:value="27">
            <text:p text:style-name="P85">27</text:p>
          </table:table-cell>
          <table:table-cell table:style-name="Tableau19.B3" office:value-type="float" office:value="3">
            <text:p text:style-name="P85">3</text:p>
          </table:table-cell>
          <table:table-cell table:style-name="Tableau19.B3" office:value-type="float" office:value="8">
            <text:p text:style-name="P85">8</text:p>
          </table:table-cell>
        </table:table-row>
        <table:table-row>
          <table:table-cell table:style-name="Tableau19.A4" table:number-columns-spanned="5" office:value-type="string">
            <text:p text:style-name="P72">Vanus</text:p>
          </table:table-cell>
          <table:covered-table-cell/>
          <table:covered-table-cell/>
          <table:covered-table-cell/>
          <table:covered-table-cell/>
        </table:table-row>
        <table:table-row>
          <table:table-cell table:style-name="Tableau19.A1" office:value-type="string">
            <text:p text:style-name="P81">15- 24 </text:p>
          </table:table-cell>
          <table:table-cell table:style-name="Tableau19.B3" office:value-type="float" office:value="64">
            <text:p text:style-name="P85">64</text:p>
          </table:table-cell>
          <table:table-cell table:style-name="Tableau19.B3" office:value-type="float" office:value="28">
            <text:p text:style-name="P85">28</text:p>
          </table:table-cell>
          <table:table-cell table:style-name="Tableau19.B3" office:value-type="float" office:value="3">
            <text:p text:style-name="P85">3</text:p>
          </table:table-cell>
          <table:table-cell table:style-name="Tableau19.B3" office:value-type="float" office:value="5">
            <text:p text:style-name="P85">5</text:p>
          </table:table-cell>
        </table:table-row>
        <table:table-row>
          <table:table-cell table:style-name="Tableau19.A1" office:value-type="string">
            <text:p text:style-name="P81">25—39 </text:p>
          </table:table-cell>
          <table:table-cell table:style-name="Tableau19.B3" office:value-type="float" office:value="63">
            <text:p text:style-name="P85">63</text:p>
          </table:table-cell>
          <table:table-cell table:style-name="Tableau19.B3" office:value-type="float" office:value="28">
            <text:p text:style-name="P85">28</text:p>
          </table:table-cell>
          <table:table-cell table:style-name="Tableau19.B3" office:value-type="float" office:value="3">
            <text:p text:style-name="P85">3</text:p>
          </table:table-cell>
          <table:table-cell table:style-name="Tableau19.B3" office:value-type="float" office:value="6">
            <text:p text:style-name="P85">6</text:p>
          </table:table-cell>
        </table:table-row>
        <table:table-row>
          <table:table-cell table:style-name="Tableau19.A1" office:value-type="string">
            <text:p text:style-name="P81">40-54 </text:p>
          </table:table-cell>
          <table:table-cell table:style-name="Tableau19.B3" office:value-type="float" office:value="62">
            <text:p text:style-name="P85">62</text:p>
          </table:table-cell>
          <table:table-cell table:style-name="Tableau19.B3" office:value-type="float" office:value="29">
            <text:p text:style-name="P85">29</text:p>
          </table:table-cell>
          <table:table-cell table:style-name="Tableau19.B3" office:value-type="float" office:value="3">
            <text:p text:style-name="P85">3</text:p>
          </table:table-cell>
          <table:table-cell table:style-name="Tableau19.B3" office:value-type="float" office:value="6">
            <text:p text:style-name="P85">6</text:p>
          </table:table-cell>
        </table:table-row>
        <table:table-row>
          <table:table-cell table:style-name="Tableau19.A1" office:value-type="string">
            <text:p text:style-name="P81">&gt;=55</text:p>
          </table:table-cell>
          <table:table-cell table:style-name="Tableau19.B3" office:value-type="float" office:value="62">
            <text:p text:style-name="P85">62</text:p>
          </table:table-cell>
          <table:table-cell table:style-name="Tableau19.B3" office:value-type="float" office:value="26">
            <text:p text:style-name="P85">26</text:p>
          </table:table-cell>
          <table:table-cell table:style-name="Tableau19.B3" office:value-type="float" office:value="3">
            <text:p text:style-name="P85">3</text:p>
          </table:table-cell>
          <table:table-cell table:style-name="Tableau19.B3" office:value-type="float" office:value="9">
            <text:p text:style-name="P85">9</text:p>
          </table:table-cell>
        </table:table-row>
        <table:table-row>
          <table:table-cell table:style-name="Tableau19.A4" table:number-columns-spanned="5" office:value-type="string">
            <text:p text:style-name="P72">Haridustase</text:p>
          </table:table-cell>
          <table:covered-table-cell/>
          <table:covered-table-cell/>
          <table:covered-table-cell/>
          <table:covered-table-cell/>
        </table:table-row>
        <table:table-row>
          <table:table-cell table:style-name="Tableau19.A1" office:value-type="string">
            <text:p text:style-name="P81">Madal haridustase (ISCED 0–2) </text:p>
          </table:table-cell>
          <table:table-cell table:style-name="Tableau19.B3" office:value-type="float" office:value="56">
            <text:p text:style-name="P85">56</text:p>
          </table:table-cell>
          <table:table-cell table:style-name="Tableau19.B3" office:value-type="float" office:value="29">
            <text:p text:style-name="P85">29</text:p>
          </table:table-cell>
          <table:table-cell table:style-name="Tableau19.B3" office:value-type="float" office:value="3">
            <text:p text:style-name="P85">3</text:p>
          </table:table-cell>
          <table:table-cell table:style-name="Tableau19.B3" office:value-type="float" office:value="12">
            <text:p text:style-name="P85">12</text:p>
          </table:table-cell>
        </table:table-row>
        <table:table-row>
          <table:table-cell table:style-name="Tableau19.A1" office:value-type="string">
            <text:p text:style-name="P81">Keskmine haridustase (ISCED 3–4) </text:p>
          </table:table-cell>
          <table:table-cell table:style-name="Tableau19.B3" office:value-type="float" office:value="61">
            <text:p text:style-name="P85">61</text:p>
          </table:table-cell>
          <table:table-cell table:style-name="Tableau19.B3" office:value-type="float" office:value="30">
            <text:p text:style-name="P85">30</text:p>
          </table:table-cell>
          <table:table-cell table:style-name="Tableau19.B3" office:value-type="float" office:value="3">
            <text:p text:style-name="P85">3</text:p>
          </table:table-cell>
          <table:table-cell table:style-name="Tableau19.B3" office:value-type="float" office:value="6">
            <text:p text:style-name="P85">6</text:p>
          </table:table-cell>
        </table:table-row>
        <table:table-row>
          <table:table-cell table:style-name="Tableau19.A1" office:value-type="string">
            <text:p text:style-name="P81">Kõrge haridustase (ISCED 5- 8) </text:p>
          </table:table-cell>
          <table:table-cell table:style-name="Tableau19.B3" office:value-type="float" office:value="71">
            <text:p text:style-name="P85">71</text:p>
          </table:table-cell>
          <table:table-cell table:style-name="Tableau19.B3" office:value-type="float" office:value="22">
            <text:p text:style-name="P85">22</text:p>
          </table:table-cell>
          <table:table-cell table:style-name="Tableau19.B3" office:value-type="float" office:value="3">
            <text:p text:style-name="P85">3</text:p>
          </table:table-cell>
          <table:table-cell table:style-name="Tableau19.B3" office:value-type="float" office:value="4">
            <text:p text:style-name="P85">4</text:p>
          </table:table-cell>
        </table:table-row>
        <table:table-row>
          <table:table-cell table:style-name="Tableau19.A4" table:number-columns-spanned="5" office:value-type="string">
            <text:p text:style-name="P72">Sotsiaal-ametialane kategooria</text:p>
          </table:table-cell>
          <table:covered-table-cell/>
          <table:covered-table-cell/>
          <table:covered-table-cell/>
          <table:covered-table-cell/>
        </table:table-row>
        <table:table-row>
          <table:table-cell table:style-name="Tableau19.A1" office:value-type="string">
            <text:p text:style-name="P81">Füüsilisest isikust ettevõtjad </text:p>
          </table:table-cell>
          <table:table-cell table:style-name="Tableau19.B3" office:value-type="float" office:value="60">
            <text:p text:style-name="P85">60</text:p>
          </table:table-cell>
          <table:table-cell table:style-name="Tableau19.B3" office:value-type="float" office:value="30">
            <text:p text:style-name="P85">30</text:p>
          </table:table-cell>
          <table:table-cell table:style-name="Tableau19.B3" office:value-type="float" office:value="5">
            <text:p text:style-name="P85">5</text:p>
          </table:table-cell>
          <table:table-cell table:style-name="Tableau19.B3" office:value-type="float" office:value="5">
            <text:p text:style-name="P85">5</text:p>
          </table:table-cell>
        </table:table-row>
        <table:table-row>
          <table:table-cell table:style-name="Tableau19.A1" office:value-type="string">
            <text:p text:style-name="P81">Juhid </text:p>
          </table:table-cell>
          <table:table-cell table:style-name="Tableau19.B3" office:value-type="float" office:value="70">
            <text:p text:style-name="P85">70</text:p>
          </table:table-cell>
          <table:table-cell table:style-name="Tableau19.B3" office:value-type="float" office:value="24">
            <text:p text:style-name="P85">24</text:p>
          </table:table-cell>
          <table:table-cell table:style-name="Tableau19.B3" office:value-type="float" office:value="3">
            <text:p text:style-name="P85">3</text:p>
          </table:table-cell>
          <table:table-cell table:style-name="Tableau19.B3" office:value-type="float" office:value="3">
            <text:p text:style-name="P85">3</text:p>
          </table:table-cell>
        </table:table-row>
        <table:table-row>
          <table:table-cell table:style-name="Tableau19.A1" office:value-type="string">
            <text:p text:style-name="P81">Muud valged kraed </text:p>
          </table:table-cell>
          <table:table-cell table:style-name="Tableau19.B3" office:value-type="float" office:value="63">
            <text:p text:style-name="P85">63</text:p>
          </table:table-cell>
          <table:table-cell table:style-name="Tableau19.B3" office:value-type="float" office:value="27">
            <text:p text:style-name="P85">27</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1" office:value-type="string">
            <text:p text:style-name="P81">Käsitöölised </text:p>
          </table:table-cell>
          <table:table-cell table:style-name="Tableau19.B3" office:value-type="float" office:value="58">
            <text:p text:style-name="P85">58</text:p>
          </table:table-cell>
          <table:table-cell table:style-name="Tableau19.B3" office:value-type="float" office:value="32">
            <text:p text:style-name="P85">32</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1" office:value-type="string">
            <text:p text:style-name="P81">Majaelanikud </text:p>
          </table:table-cell>
          <table:table-cell table:style-name="Tableau19.B3" office:value-type="float" office:value="56">
            <text:p text:style-name="P85">56</text:p>
          </table:table-cell>
          <table:table-cell table:style-name="Tableau19.B3" office:value-type="float" office:value="32">
            <text:p text:style-name="P85">32</text:p>
          </table:table-cell>
          <table:table-cell table:style-name="Tableau19.B3" office:value-type="float" office:value="3">
            <text:p text:style-name="P85">3</text:p>
          </table:table-cell>
          <table:table-cell table:style-name="Tableau19.B3" office:value-type="float" office:value="9">
            <text:p text:style-name="P85">9</text:p>
          </table:table-cell>
        </table:table-row>
        <table:table-row>
          <table:table-cell table:style-name="Tableau19.A1" office:value-type="string">
            <text:p text:style-name="P81">Töötu </text:p>
          </table:table-cell>
          <table:table-cell table:style-name="Tableau19.B3" office:value-type="float" office:value="64">
            <text:p text:style-name="P85">64</text:p>
          </table:table-cell>
          <table:table-cell table:style-name="Tableau19.B3" office:value-type="float" office:value="24">
            <text:p text:style-name="P85">24</text:p>
          </table:table-cell>
          <table:table-cell table:style-name="Tableau19.B3" office:value-type="float" office:value="2">
            <text:p text:style-name="P85">2</text:p>
          </table:table-cell>
          <table:table-cell table:style-name="Tableau19.B3" office:value-type="float" office:value="10">
            <text:p text:style-name="P85">10</text:p>
          </table:table-cell>
        </table:table-row>
        <table:table-row>
          <table:table-cell table:style-name="Tableau19.A1" office:value-type="string">
            <text:p text:style-name="P81">Pensionile jäänud</text:p>
          </table:table-cell>
          <table:table-cell table:style-name="Tableau19.B3" office:value-type="float" office:value="61">
            <text:p text:style-name="P85">61</text:p>
          </table:table-cell>
          <table:table-cell table:style-name="Tableau19.B3" office:value-type="float" office:value="26">
            <text:p text:style-name="P85">26</text:p>
          </table:table-cell>
          <table:table-cell table:style-name="Tableau19.B3" office:value-type="float" office:value="3">
            <text:p text:style-name="P85">3</text:p>
          </table:table-cell>
          <table:table-cell table:style-name="Tableau19.B3" office:value-type="float" office:value="10">
            <text:p text:style-name="P85">10</text:p>
          </table:table-cell>
        </table:table-row>
        <table:table-row>
          <table:table-cell table:style-name="Tableau19.A1" office:value-type="string">
            <text:p text:style-name="P81">Üliõpilased </text:p>
          </table:table-cell>
          <table:table-cell table:style-name="Tableau19.B3" office:value-type="float" office:value="68">
            <text:p text:style-name="P85">68</text:p>
          </table:table-cell>
          <table:table-cell table:style-name="Tableau19.B3" office:value-type="float" office:value="25">
            <text:p text:style-name="P85">25</text:p>
          </table:table-cell>
          <table:table-cell table:style-name="Tableau19.B3" office:value-type="float" office:value="2">
            <text:p text:style-name="P85">2</text:p>
          </table:table-cell>
          <table:table-cell table:style-name="Tableau19.B3" office:value-type="float" office:value="5">
            <text:p text:style-name="P85">5</text:p>
          </table:table-cell>
        </table:table-row>
        <table:table-row>
          <table:table-cell table:style-name="Tableau19.A4" table:number-columns-spanned="5" office:value-type="string">
            <text:p text:style-name="P72">Raskused arvete tasumisel </text:p>
          </table:table-cell>
          <table:covered-table-cell/>
          <table:covered-table-cell/>
          <table:covered-table-cell/>
          <table:covered-table-cell/>
        </table:table-row>
        <table:table-row>
          <table:table-cell table:style-name="Tableau19.A1" office:value-type="string">
            <text:p text:style-name="P81">Suurema osa ajast </text:p>
          </table:table-cell>
          <table:table-cell table:style-name="Tableau19.B3" office:value-type="float" office:value="55">
            <text:p text:style-name="P85">55</text:p>
          </table:table-cell>
          <table:table-cell table:style-name="Tableau19.B3" office:value-type="float" office:value="34">
            <text:p text:style-name="P85">34</text:p>
          </table:table-cell>
          <table:table-cell table:style-name="Tableau19.B3" office:value-type="float" office:value="2">
            <text:p text:style-name="P85">2</text:p>
          </table:table-cell>
          <table:table-cell table:style-name="Tableau19.B3" office:value-type="float" office:value="9">
            <text:p text:style-name="P85">9</text:p>
          </table:table-cell>
        </table:table-row>
        <table:table-row>
          <table:table-cell table:style-name="Tableau19.A1" office:value-type="string">
            <text:p text:style-name="P81">Aeg-ajalt </text:p>
          </table:table-cell>
          <table:table-cell table:style-name="Tableau19.B3" office:value-type="float" office:value="55">
            <text:p text:style-name="P85">55</text:p>
          </table:table-cell>
          <table:table-cell table:style-name="Tableau19.B3" office:value-type="float" office:value="35">
            <text:p text:style-name="P85">35</text:p>
          </table:table-cell>
          <table:table-cell table:style-name="Tableau19.B3" office:value-type="float" office:value="2">
            <text:p text:style-name="P85">2</text:p>
          </table:table-cell>
          <table:table-cell table:style-name="Tableau19.B3" office:value-type="float" office:value="8">
            <text:p text:style-name="P85">8</text:p>
          </table:table-cell>
        </table:table-row>
        <table:table-row>
          <table:table-cell table:style-name="Tableau19.A1" office:value-type="string">
            <text:p text:style-name="P81">Peaaegu mitte kunagi / mitte kunagi </text:p>
          </table:table-cell>
          <table:table-cell table:style-name="Tableau19.B3" office:value-type="float" office:value="65">
            <text:p text:style-name="P85">65</text:p>
          </table:table-cell>
          <table:table-cell table:style-name="Tableau19.B3" office:value-type="float" office:value="25">
            <text:p text:style-name="P85">25</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4" table:number-columns-spanned="5" office:value-type="string">
            <text:p text:style-name="P72">Subjektiivne linnastumine </text:p>
          </table:table-cell>
          <table:covered-table-cell/>
          <table:covered-table-cell/>
          <table:covered-table-cell/>
          <table:covered-table-cell/>
        </table:table-row>
        <table:table-row>
          <table:table-cell table:style-name="Tableau19.A1" office:value-type="string">
            <text:p text:style-name="P81">Maapiirkond või küla </text:p>
          </table:table-cell>
          <table:table-cell table:style-name="Tableau19.B3" office:value-type="float" office:value="60">
            <text:p text:style-name="P85">60</text:p>
          </table:table-cell>
          <table:table-cell table:style-name="Tableau19.B3" office:value-type="float" office:value="29">
            <text:p text:style-name="P85">29</text:p>
          </table:table-cell>
          <table:table-cell table:style-name="Tableau19.B3" office:value-type="float" office:value="3">
            <text:p text:style-name="P85">3</text:p>
          </table:table-cell>
          <table:table-cell table:style-name="Tableau19.B3" office:value-type="float" office:value="8">
            <text:p text:style-name="P85">8</text:p>
          </table:table-cell>
        </table:table-row>
        <table:table-row>
          <table:table-cell table:style-name="Tableau19.A1" office:value-type="string">
            <text:p text:style-name="P81">Väike või keskmise suurusega linn </text:p>
          </table:table-cell>
          <table:table-cell table:style-name="Tableau19.B3" office:value-type="float" office:value="63">
            <text:p text:style-name="P85">63</text:p>
          </table:table-cell>
          <table:table-cell table:style-name="Tableau19.B3" office:value-type="float" office:value="27">
            <text:p text:style-name="P85">27</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1" office:value-type="string">
            <text:p text:style-name="P81">Suurlinn </text:p>
          </table:table-cell>
          <table:table-cell table:style-name="Tableau19.B3" office:value-type="float" office:value="66">
            <text:p text:style-name="P85">66</text:p>
          </table:table-cell>
          <table:table-cell table:style-name="Tableau19.B3" office:value-type="float" office:value="26">
            <text:p text:style-name="P85">26</text:p>
          </table:table-cell>
          <table:table-cell table:style-name="Tableau19.B3" office:value-type="float" office:value="2">
            <text:p text:style-name="P85">2</text:p>
          </table:table-cell>
          <table:table-cell table:style-name="Tableau19.B3" office:value-type="float" office:value="6">
            <text:p text:style-name="P85">6</text:p>
          </table:table-cell>
        </table:table-row>
        <table:table-row>
          <table:table-cell table:style-name="Tableau19.A4" table:number-columns-spanned="5" office:value-type="string">
            <text:p text:style-name="P72">ELi kuvand </text:p>
          </table:table-cell>
          <table:covered-table-cell/>
          <table:covered-table-cell/>
          <table:covered-table-cell/>
          <table:covered-table-cell/>
        </table:table-row>
        <table:table-row>
          <table:table-cell table:style-name="Tableau19.A1" office:value-type="string">
            <text:p text:style-name="P81">Positiivne </text:p>
          </table:table-cell>
          <table:table-cell table:style-name="Tableau19.B3" office:value-type="float" office:value="71">
            <text:p text:style-name="P85">71</text:p>
          </table:table-cell>
          <table:table-cell table:style-name="Tableau19.B3" office:value-type="float" office:value="22">
            <text:p text:style-name="P85">22</text:p>
          </table:table-cell>
          <table:table-cell table:style-name="Tableau19.B3" office:value-type="float" office:value="2">
            <text:p text:style-name="P85">2</text:p>
          </table:table-cell>
          <table:table-cell table:style-name="Tableau19.B3" office:value-type="float" office:value="5">
            <text:p text:style-name="P85">5</text:p>
          </table:table-cell>
        </table:table-row>
        <table:table-row>
          <table:table-cell table:style-name="Tableau19.A1" office:value-type="string">
            <text:p text:style-name="P81">Neutraalne </text:p>
          </table:table-cell>
          <table:table-cell table:style-name="Tableau19.B3" office:value-type="float" office:value="57">
            <text:p text:style-name="P85">57</text:p>
          </table:table-cell>
          <table:table-cell table:style-name="Tableau19.B3" office:value-type="float" office:value="30">
            <text:p text:style-name="P85">30</text:p>
          </table:table-cell>
          <table:table-cell table:style-name="Tableau19.B3" office:value-type="float" office:value="4">
            <text:p text:style-name="P85">4</text:p>
          </table:table-cell>
          <table:table-cell table:style-name="Tableau19.B3" office:value-type="float" office:value="9">
            <text:p text:style-name="P85">9</text:p>
          </table:table-cell>
        </table:table-row>
        <table:table-row>
          <table:table-cell table:style-name="Tableau19.A1" office:value-type="string">
            <text:p text:style-name="P81">Negatiivne </text:p>
          </table:table-cell>
          <table:table-cell table:style-name="Tableau19.B3" office:value-type="float" office:value="49">
            <text:p text:style-name="P85">49</text:p>
          </table:table-cell>
          <table:table-cell table:style-name="Tableau19.B3" office:value-type="float" office:value="39">
            <text:p text:style-name="P85">39</text:p>
          </table:table-cell>
          <table:table-cell table:style-name="Tableau19.B3" office:value-type="float" office:value="3">
            <text:p text:style-name="P85">3</text:p>
          </table:table-cell>
          <table:table-cell table:style-name="Tableau19.B3" office:value-type="float" office:value="9">
            <text:p text:style-name="P85">9</text:p>
          </table:table-cell>
        </table:table-row>
        <table:table-row>
          <table:table-cell table:style-name="Tableau19.A4" table:number-columns-spanned="5" office:value-type="string">
            <text:p text:style-name="P72">Rahulolu elukvaliteediga </text:p>
          </table:table-cell>
          <table:covered-table-cell/>
          <table:covered-table-cell/>
          <table:covered-table-cell/>
          <table:covered-table-cell/>
        </table:table-row>
        <table:table-row>
          <table:table-cell table:style-name="Tableau19.A1" office:value-type="string">
            <text:p text:style-name="P81">Rahul </text:p>
          </table:table-cell>
          <table:table-cell table:style-name="Tableau19.B3" office:value-type="float" office:value="65">
            <text:p text:style-name="P85">65</text:p>
          </table:table-cell>
          <table:table-cell table:style-name="Tableau19.B3" office:value-type="float" office:value="25">
            <text:p text:style-name="P85">25</text:p>
          </table:table-cell>
          <table:table-cell table:style-name="Tableau19.B3" office:value-type="float" office:value="3">
            <text:p text:style-name="P85">3</text:p>
          </table:table-cell>
          <table:table-cell table:style-name="Tableau19.B3" office:value-type="float" office:value="7">
            <text:p text:style-name="P85">7</text:p>
          </table:table-cell>
        </table:table-row>
        <table:table-row>
          <table:table-cell table:style-name="Tableau19.A1" office:value-type="string">
            <text:p text:style-name="P81">Ei ole rahul </text:p>
          </table:table-cell>
          <table:table-cell table:style-name="Tableau19.B3" office:value-type="float" office:value="50">
            <text:p text:style-name="P85">50</text:p>
          </table:table-cell>
          <table:table-cell table:style-name="Tableau19.B3" office:value-type="float" office:value="37">
            <text:p text:style-name="P85">37</text:p>
          </table:table-cell>
          <table:table-cell table:style-name="Tableau19.B3" office:value-type="float" office:value="3">
            <text:p text:style-name="P85">3</text:p>
          </table:table-cell>
          <table:table-cell table:style-name="Tableau19.B3" office:value-type="float" office:value="10">
            <text:p text:style-name="P85">10</text:p>
          </table:table-cell>
        </table:table-row>
      </table:table>
      <text:p text:style-name="P24"/>
      <table:table table:name="Tableau20" table:style-name="Tableau20">
        <table:table-column table:style-name="Tableau20.A"/>
        <table:table-column table:style-name="Tableau20.B"/>
        <table:table-column table:style-name="Tableau20.C"/>
        <table:table-column table:style-name="Tableau20.D"/>
        <table:table-column table:style-name="Tableau20.E"/>
        <table:table-row>
          <table:table-cell table:style-name="Tableau20.A1" table:number-columns-spanned="5" office:value-type="string">
            <text:p text:style-name="P50">QA15.2 Kas üldiselt ütleksite, et elukvaliteet ELis on praegu parem või halvem kui kõigis neis riikides? - Hiina (% - EL)</text:p>
          </table:table-cell>
          <table:covered-table-cell/>
          <table:covered-table-cell/>
          <table:covered-table-cell/>
          <table:covered-table-cell/>
        </table:table-row>
        <table:table-row>
          <table:table-cell table:style-name="Tableau20.A1" office:value-type="string">
            <text:p text:style-name="P53"/>
          </table:table-cell>
          <table:table-cell table:style-name="Tableau20.A1" office:value-type="string">
            <text:p text:style-name="P54">„Parem“ kokku</text:p>
          </table:table-cell>
          <table:table-cell table:style-name="Tableau20.A1" office:value-type="string">
            <text:p text:style-name="P54">Kokku „halb“</text:p>
          </table:table-cell>
          <table:table-cell table:style-name="Tableau20.A1" office:value-type="string">
            <text:p text:style-name="P54">Sama (spontaanne)</text:p>
          </table:table-cell>
          <table:table-cell table:style-name="Tableau20.A1" office:value-type="string">
            <text:p text:style-name="P54">Ei oska öelda</text:p>
          </table:table-cell>
        </table:table-row>
        <table:table-row>
          <table:table-cell table:style-name="Tableau20.A1" office:value-type="string">
            <text:p text:style-name="P61"/>
          </table:table-cell>
          <table:table-cell table:style-name="Tableau20.B3" office:value-type="float" office:value="67">
            <text:p text:style-name="P54">67</text:p>
          </table:table-cell>
          <table:table-cell table:style-name="Tableau20.B3" office:value-type="float" office:value="23">
            <text:p text:style-name="P54">23</text:p>
          </table:table-cell>
          <table:table-cell table:style-name="Tableau20.B3" office:value-type="float" office:value="1">
            <text:p text:style-name="P54">1</text:p>
          </table:table-cell>
          <table:table-cell table:style-name="Tableau20.B3" office:value-type="float" office:value="9">
            <text:p text:style-name="P54">9</text:p>
          </table:table-cell>
        </table:table-row>
        <table:table-row>
          <table:table-cell table:style-name="Tableau20.A4" table:number-columns-spanned="5" office:value-type="string">
            <text:p text:style-name="P75">Sugu</text:p>
          </table:table-cell>
          <table:covered-table-cell/>
          <table:covered-table-cell/>
          <table:covered-table-cell/>
          <table:covered-table-cell/>
        </table:table-row>
        <table:table-row>
          <table:table-cell table:style-name="Tableau20.A1" office:value-type="string">
            <text:p text:style-name="P50">Mees </text:p>
          </table:table-cell>
          <table:table-cell table:style-name="Tableau20.B3" office:value-type="float" office:value="67">
            <text:p text:style-name="P54">67</text:p>
          </table:table-cell>
          <table:table-cell table:style-name="Tableau20.B3" office:value-type="float" office:value="24">
            <text:p text:style-name="P54">24</text:p>
          </table:table-cell>
          <table:table-cell table:style-name="Tableau20.B3" office:value-type="float" office:value="2">
            <text:p text:style-name="P54">2</text:p>
          </table:table-cell>
          <table:table-cell table:style-name="Tableau20.B3" office:value-type="float" office:value="7">
            <text:p text:style-name="P54">7</text:p>
          </table:table-cell>
        </table:table-row>
        <table:table-row>
          <table:table-cell table:style-name="Tableau20.A1" office:value-type="string">
            <text:p text:style-name="P50">Naine </text:p>
          </table:table-cell>
          <table:table-cell table:style-name="Tableau20.B3" office:value-type="float" office:value="66">
            <text:p text:style-name="P54">66</text:p>
          </table:table-cell>
          <table:table-cell table:style-name="Tableau20.B3" office:value-type="float" office:value="23">
            <text:p text:style-name="P54">23</text:p>
          </table:table-cell>
          <table:table-cell table:style-name="Tableau20.B3" office:value-type="float" office:value="1">
            <text:p text:style-name="P54">1</text:p>
          </table:table-cell>
          <table:table-cell table:style-name="Tableau20.B3" office:value-type="float" office:value="10">
            <text:p text:style-name="P54">10</text:p>
          </table:table-cell>
        </table:table-row>
        <table:table-row>
          <table:table-cell table:style-name="Tableau20.A4" table:number-columns-spanned="5" office:value-type="string">
            <text:p text:style-name="P75">Vanus</text:p>
          </table:table-cell>
          <table:covered-table-cell/>
          <table:covered-table-cell/>
          <table:covered-table-cell/>
          <table:covered-table-cell/>
        </table:table-row>
        <table:table-row>
          <table:table-cell table:style-name="Tableau20.A1" office:value-type="string">
            <text:p text:style-name="P50">15- 24 </text:p>
          </table:table-cell>
          <table:table-cell table:style-name="Tableau20.B3" office:value-type="float" office:value="68">
            <text:p text:style-name="P54">68</text:p>
          </table:table-cell>
          <table:table-cell table:style-name="Tableau20.B3" office:value-type="float" office:value="24">
            <text:p text:style-name="P54">24</text:p>
          </table:table-cell>
          <table:table-cell table:style-name="Tableau20.B3" office:value-type="float" office:value="2">
            <text:p text:style-name="P54">2</text:p>
          </table:table-cell>
          <table:table-cell table:style-name="Tableau20.B3" office:value-type="float" office:value="6">
            <text:p text:style-name="P54">6</text:p>
          </table:table-cell>
        </table:table-row>
        <table:table-row>
          <table:table-cell table:style-name="Tableau20.A1" office:value-type="string">
            <text:p text:style-name="P50">25—39 </text:p>
          </table:table-cell>
          <table:table-cell table:style-name="Tableau20.B3" office:value-type="float" office:value="66">
            <text:p text:style-name="P54">66</text:p>
          </table:table-cell>
          <table:table-cell table:style-name="Tableau20.B3" office:value-type="float" office:value="25">
            <text:p text:style-name="P54">25</text:p>
          </table:table-cell>
          <table:table-cell table:style-name="Tableau20.B3" office:value-type="float" office:value="2">
            <text:p text:style-name="P54">2</text:p>
          </table:table-cell>
          <table:table-cell table:style-name="Tableau20.B3" office:value-type="float" office:value="7">
            <text:p text:style-name="P54">7</text:p>
          </table:table-cell>
        </table:table-row>
        <table:table-row>
          <table:table-cell table:style-name="Tableau20.A1" office:value-type="string">
            <text:p text:style-name="P50">40-54 </text:p>
          </table:table-cell>
          <table:table-cell table:style-name="Tableau20.B3" office:value-type="float" office:value="67">
            <text:p text:style-name="P54">67</text:p>
          </table:table-cell>
          <table:table-cell table:style-name="Tableau20.B3" office:value-type="float" office:value="24">
            <text:p text:style-name="P54">24</text:p>
          </table:table-cell>
          <table:table-cell table:style-name="Tableau20.B3" office:value-type="float" office:value="1">
            <text:p text:style-name="P54">1</text:p>
          </table:table-cell>
          <table:table-cell table:style-name="Tableau20.B3" office:value-type="float" office:value="8">
            <text:p text:style-name="P54">8</text:p>
          </table:table-cell>
        </table:table-row>
        <table:table-row>
          <table:table-cell table:style-name="Tableau20.A1" office:value-type="string">
            <text:p text:style-name="P50">&gt;=55</text:p>
          </table:table-cell>
          <table:table-cell table:style-name="Tableau20.B3" office:value-type="float" office:value="67">
            <text:p text:style-name="P54">67</text:p>
          </table:table-cell>
          <table:table-cell table:style-name="Tableau20.B3" office:value-type="float" office:value="21">
            <text:p text:style-name="P54">21</text:p>
          </table:table-cell>
          <table:table-cell table:style-name="Tableau20.B3" office:value-type="float" office:value="1">
            <text:p text:style-name="P54">1</text:p>
          </table:table-cell>
          <table:table-cell table:style-name="Tableau20.B3" office:value-type="float" office:value="1">
            <text:p text:style-name="P54">1</text:p>
          </table:table-cell>
        </table:table-row>
        <table:table-row>
          <table:table-cell table:style-name="Tableau20.A4" table:number-columns-spanned="5" office:value-type="string">
            <text:p text:style-name="P75">Haridustase</text:p>
          </table:table-cell>
          <table:covered-table-cell/>
          <table:covered-table-cell/>
          <table:covered-table-cell/>
          <table:covered-table-cell/>
        </table:table-row>
        <table:table-row>
          <table:table-cell table:style-name="Tableau20.A1" office:value-type="string">
            <text:p text:style-name="P50">Madal haridustase (ISCED 0–2) </text:p>
          </table:table-cell>
          <table:table-cell table:style-name="Tableau20.B3" office:value-type="float" office:value="62">
            <text:p text:style-name="P54">62</text:p>
          </table:table-cell>
          <table:table-cell table:style-name="Tableau20.B3" office:value-type="float" office:value="23">
            <text:p text:style-name="P54">23</text:p>
          </table:table-cell>
          <table:table-cell table:style-name="Tableau20.B3" office:value-type="float" office:value="2">
            <text:p text:style-name="P54">2</text:p>
          </table:table-cell>
          <table:table-cell table:style-name="Tableau20.B3" office:value-type="float" office:value="13">
            <text:p text:style-name="P54">13</text:p>
          </table:table-cell>
        </table:table-row>
        <table:table-row>
          <table:table-cell table:style-name="Tableau20.A1" office:value-type="string">
            <text:p text:style-name="P50">Keskmine haridustase (ISCED 3–4) </text:p>
          </table:table-cell>
          <table:table-cell table:style-name="Tableau20.B3" office:value-type="float" office:value="64">
            <text:p text:style-name="P54">64</text:p>
          </table:table-cell>
          <table:table-cell table:style-name="Tableau20.B3" office:value-type="float" office:value="27">
            <text:p text:style-name="P54">27</text:p>
          </table:table-cell>
          <table:table-cell table:style-name="Tableau20.B3" office:value-type="float" office:value="1">
            <text:p text:style-name="P54">1</text:p>
          </table:table-cell>
          <table:table-cell table:style-name="Tableau20.B3" office:value-type="float" office:value="1">
            <text:p text:style-name="P54">1</text:p>
          </table:table-cell>
        </table:table-row>
        <table:table-row>
          <table:table-cell table:style-name="Tableau20.A1" office:value-type="string">
            <text:p text:style-name="P50">Kõrge haridustase (ISCED 5- 8) </text:p>
          </table:table-cell>
          <table:table-cell table:style-name="Tableau20.B3" office:value-type="float" office:value="75">
            <text:p text:style-name="P54">75</text:p>
          </table:table-cell>
          <table:table-cell table:style-name="Tableau20.B3" office:value-type="float" office:value="18">
            <text:p text:style-name="P54">18</text:p>
          </table:table-cell>
          <table:table-cell table:style-name="Tableau20.B3" office:value-type="float" office:value="1">
            <text:p text:style-name="P54">1</text:p>
          </table:table-cell>
          <table:table-cell table:style-name="Tableau20.B3" office:value-type="float" office:value="6">
            <text:p text:style-name="P54">6</text:p>
          </table:table-cell>
        </table:table-row>
        <table:table-row>
          <table:table-cell table:style-name="Tableau20.A4" table:number-columns-spanned="5" office:value-type="string">
            <text:p text:style-name="P75">Sotsiaal-ametialane kategooria</text:p>
          </table:table-cell>
          <table:covered-table-cell/>
          <table:covered-table-cell/>
          <table:covered-table-cell/>
          <table:covered-table-cell/>
        </table:table-row>
        <table:table-row>
          <table:table-cell table:style-name="Tableau20.A1" office:value-type="string">
            <text:p text:style-name="P50">Füüsilisest isikust ettevõtjad </text:p>
          </table:table-cell>
          <table:table-cell table:style-name="Tableau20.B3" office:value-type="float" office:value="68">
            <text:p text:style-name="P54">68</text:p>
          </table:table-cell>
          <table:table-cell table:style-name="Tableau20.B3" office:value-type="float" office:value="24">
            <text:p text:style-name="P54">24</text:p>
          </table:table-cell>
          <table:table-cell table:style-name="Tableau20.B3" office:value-type="float" office:value="2">
            <text:p text:style-name="P54">2</text:p>
          </table:table-cell>
          <table:table-cell table:style-name="Tableau20.B3" office:value-type="float" office:value="6">
            <text:p text:style-name="P54">6</text:p>
          </table:table-cell>
        </table:table-row>
        <table:table-row>
          <table:table-cell table:style-name="Tableau20.A1" office:value-type="string">
            <text:p text:style-name="P50">Juhid </text:p>
          </table:table-cell>
          <table:table-cell table:style-name="Tableau20.B3" office:value-type="float" office:value="76">
            <text:p text:style-name="P54">76</text:p>
          </table:table-cell>
          <table:table-cell table:style-name="Tableau20.B3" office:value-type="float" office:value="18">
            <text:p text:style-name="P54">18</text:p>
          </table:table-cell>
          <table:table-cell table:style-name="Tableau20.B3" office:value-type="float" office:value="1">
            <text:p text:style-name="P54">1</text:p>
          </table:table-cell>
          <table:table-cell table:style-name="Tableau20.B3" office:value-type="float" office:value="5">
            <text:p text:style-name="P54">5</text:p>
          </table:table-cell>
        </table:table-row>
        <table:table-row>
          <table:table-cell table:style-name="Tableau20.A1" office:value-type="string">
            <text:p text:style-name="P50">Muud valged kraed </text:p>
          </table:table-cell>
          <table:table-cell table:style-name="Tableau20.B3" office:value-type="float" office:value="66">
            <text:p text:style-name="P54">66</text:p>
          </table:table-cell>
          <table:table-cell table:style-name="Tableau20.B3" office:value-type="float" office:value="25">
            <text:p text:style-name="P54">25</text:p>
          </table:table-cell>
          <table:table-cell table:style-name="Tableau20.B3" office:value-type="float" office:value="2">
            <text:p text:style-name="P54">2</text:p>
          </table:table-cell>
          <table:table-cell table:style-name="Tableau20.B3" office:value-type="float" office:value="7">
            <text:p text:style-name="P54">7</text:p>
          </table:table-cell>
        </table:table-row>
        <table:table-row>
          <table:table-cell table:style-name="Tableau20.A1" office:value-type="string">
            <text:p text:style-name="P50">Käsitöölised </text:p>
          </table:table-cell>
          <table:table-cell table:style-name="Tableau20.B3" office:value-type="float" office:value="63">
            <text:p text:style-name="P54">63</text:p>
          </table:table-cell>
          <table:table-cell table:style-name="Tableau20.B3" office:value-type="float" office:value="26">
            <text:p text:style-name="P54">26</text:p>
          </table:table-cell>
          <table:table-cell table:style-name="Tableau20.B3" office:value-type="float" office:value="2">
            <text:p text:style-name="P54">2</text:p>
          </table:table-cell>
          <table:table-cell table:style-name="Tableau20.B3" office:value-type="float" office:value="9">
            <text:p text:style-name="P54">9</text:p>
          </table:table-cell>
        </table:table-row>
        <table:table-row>
          <table:table-cell table:style-name="Tableau20.A1" office:value-type="string">
            <text:p text:style-name="P50">Majaelanikud </text:p>
          </table:table-cell>
          <table:table-cell table:style-name="Tableau20.B3" office:value-type="float" office:value="57">
            <text:p text:style-name="P54">57</text:p>
          </table:table-cell>
          <table:table-cell table:style-name="Tableau20.B3" office:value-type="float" office:value="30">
            <text:p text:style-name="P54">30</text:p>
          </table:table-cell>
          <table:table-cell table:style-name="Tableau20.B3" office:value-type="float" office:value="2">
            <text:p text:style-name="P54">2</text:p>
          </table:table-cell>
          <table:table-cell table:style-name="Tableau20.B3" office:value-type="float" office:value="11">
            <text:p text:style-name="P54">11</text:p>
          </table:table-cell>
        </table:table-row>
        <table:table-row>
          <table:table-cell table:style-name="Tableau20.A1" office:value-type="string">
            <text:p text:style-name="P50">Töötu </text:p>
          </table:table-cell>
          <table:table-cell table:style-name="Tableau20.B3" office:value-type="float" office:value="66">
            <text:p text:style-name="P54">66</text:p>
          </table:table-cell>
          <table:table-cell table:style-name="Tableau20.B3" office:value-type="float" office:value="18">
            <text:p text:style-name="P54">18</text:p>
          </table:table-cell>
          <table:table-cell table:style-name="Tableau20.B3" office:value-type="float" office:value="2">
            <text:p text:style-name="P54">2</text:p>
          </table:table-cell>
          <table:table-cell table:style-name="Tableau20.B3" office:value-type="float" office:value="14">
            <text:p text:style-name="P54">14</text:p>
          </table:table-cell>
        </table:table-row>
        <table:table-row>
          <table:table-cell table:style-name="Tableau20.A1" office:value-type="string">
            <text:p text:style-name="P50">Pensionile jäänud</text:p>
          </table:table-cell>
          <table:table-cell table:style-name="Tableau20.B3" office:value-type="float" office:value="67">
            <text:p text:style-name="P54">67</text:p>
          </table:table-cell>
          <table:table-cell table:style-name="Tableau20.B3" office:value-type="float" office:value="20">
            <text:p text:style-name="P54">20</text:p>
          </table:table-cell>
          <table:table-cell table:style-name="Tableau20.B3" office:value-type="float" office:value="1">
            <text:p text:style-name="P54">1</text:p>
          </table:table-cell>
          <table:table-cell table:style-name="Tableau20.B3" office:value-type="float" office:value="12">
            <text:p text:style-name="P54">12</text:p>
          </table:table-cell>
        </table:table-row>
        <table:table-row>
          <table:table-cell table:style-name="Tableau20.A1" office:value-type="string">
            <text:p text:style-name="P50">Üliõpilased </text:p>
          </table:table-cell>
          <table:table-cell table:style-name="Tableau20.B3" office:value-type="float" office:value="70">
            <text:p text:style-name="P54">70</text:p>
          </table:table-cell>
          <table:table-cell table:style-name="Tableau20.B3" office:value-type="float" office:value="23">
            <text:p text:style-name="P54">23</text:p>
          </table:table-cell>
          <table:table-cell table:style-name="Tableau20.B3" office:value-type="float" office:value="1">
            <text:p text:style-name="P54">1</text:p>
          </table:table-cell>
          <table:table-cell table:style-name="Tableau20.B3" office:value-type="float" office:value="6">
            <text:p text:style-name="P54">6</text:p>
          </table:table-cell>
        </table:table-row>
        <table:table-row>
          <table:table-cell table:style-name="Tableau20.A4" table:number-columns-spanned="5" office:value-type="string">
            <text:p text:style-name="P75">Raskused arvete tasumisel </text:p>
          </table:table-cell>
          <table:covered-table-cell/>
          <table:covered-table-cell/>
          <table:covered-table-cell/>
          <table:covered-table-cell/>
        </table:table-row>
        <table:table-row>
          <table:table-cell table:style-name="Tableau20.A1" office:value-type="string">
            <text:p text:style-name="P50">Suurema osa ajast </text:p>
          </table:table-cell>
          <table:table-cell table:style-name="Tableau20.B3" office:value-type="float" office:value="59">
            <text:p text:style-name="P54">59</text:p>
          </table:table-cell>
          <table:table-cell table:style-name="Tableau20.B3" office:value-type="float" office:value="29">
            <text:p text:style-name="P54">29</text:p>
          </table:table-cell>
          <table:table-cell table:style-name="Tableau20.B3" office:value-type="float" office:value="1">
            <text:p text:style-name="P54">1</text:p>
          </table:table-cell>
          <table:table-cell table:style-name="Tableau20.B3" office:value-type="float" office:value="11">
            <text:p text:style-name="P54">11</text:p>
          </table:table-cell>
        </table:table-row>
        <table:table-row>
          <table:table-cell table:style-name="Tableau20.A1" office:value-type="string">
            <text:p text:style-name="P50">Aeg-ajalt </text:p>
          </table:table-cell>
          <table:table-cell table:style-name="Tableau20.B3" office:value-type="float" office:value="60">
            <text:p text:style-name="P54">60</text:p>
          </table:table-cell>
          <table:table-cell table:style-name="Tableau20.B3" office:value-type="float" office:value="30">
            <text:p text:style-name="P54">30</text:p>
          </table:table-cell>
          <table:table-cell table:style-name="Tableau20.B3" office:value-type="float" office:value="1">
            <text:p text:style-name="P54">1</text:p>
          </table:table-cell>
          <table:table-cell table:style-name="Tableau20.B3" office:value-type="float" office:value="9">
            <text:p text:style-name="P54">9</text:p>
          </table:table-cell>
        </table:table-row>
        <table:table-row>
          <table:table-cell table:style-name="Tableau20.A1" office:value-type="string">
            <text:p text:style-name="P50">Peaaegu mitte kunagi / mitte kunagi </text:p>
          </table:table-cell>
          <table:table-cell table:style-name="Tableau20.B3" office:value-type="float" office:value="70">
            <text:p text:style-name="P54">70</text:p>
          </table:table-cell>
          <table:table-cell table:style-name="Tableau20.B3" office:value-type="float" office:value="20">
            <text:p text:style-name="P54">20</text:p>
          </table:table-cell>
          <table:table-cell table:style-name="Tableau20.B3" office:value-type="float" office:value="2">
            <text:p text:style-name="P54">2</text:p>
          </table:table-cell>
          <table:table-cell table:style-name="Tableau20.B3" office:value-type="float" office:value="8">
            <text:p text:style-name="P54">8</text:p>
          </table:table-cell>
        </table:table-row>
        <table:table-row>
          <table:table-cell table:style-name="Tableau20.A4" table:number-columns-spanned="5" office:value-type="string">
            <text:p text:style-name="P75">Subjektiivne linnastumine </text:p>
          </table:table-cell>
          <table:covered-table-cell/>
          <table:covered-table-cell/>
          <table:covered-table-cell/>
          <table:covered-table-cell/>
        </table:table-row>
        <table:table-row>
          <table:table-cell table:style-name="Tableau20.A1" office:value-type="string">
            <text:p text:style-name="P50">Maapiirkond või küla </text:p>
          </table:table-cell>
          <table:table-cell table:style-name="Tableau20.B3" office:value-type="float" office:value="64">
            <text:p text:style-name="P54">64</text:p>
          </table:table-cell>
          <table:table-cell table:style-name="Tableau20.B3" office:value-type="float" office:value="24">
            <text:p text:style-name="P54">24</text:p>
          </table:table-cell>
          <table:table-cell table:style-name="Tableau20.B3" office:value-type="float" office:value="2">
            <text:p text:style-name="P54">2</text:p>
          </table:table-cell>
          <table:table-cell table:style-name="Tableau20.B3" office:value-type="float" office:value="10">
            <text:p text:style-name="P54">10</text:p>
          </table:table-cell>
        </table:table-row>
        <table:table-row>
          <table:table-cell table:style-name="Tableau20.A1" office:value-type="string">
            <text:p text:style-name="P50">Väike või keskmise suurusega linn </text:p>
          </table:table-cell>
          <table:table-cell table:style-name="Tableau20.B3" office:value-type="float" office:value="68">
            <text:p text:style-name="P54">68</text:p>
          </table:table-cell>
          <table:table-cell table:style-name="Tableau20.B3" office:value-type="float" office:value="22">
            <text:p text:style-name="P54">22</text:p>
          </table:table-cell>
          <table:table-cell table:style-name="Tableau20.B3" office:value-type="float" office:value="1">
            <text:p text:style-name="P54">1</text:p>
          </table:table-cell>
          <table:table-cell table:style-name="Tableau20.B3" office:value-type="float" office:value="9">
            <text:p text:style-name="P54">9</text:p>
          </table:table-cell>
        </table:table-row>
        <table:table-row>
          <table:table-cell table:style-name="Tableau20.A1" office:value-type="string">
            <text:p text:style-name="P50">Suurlinn </text:p>
          </table:table-cell>
          <table:table-cell table:style-name="Tableau20.B3" office:value-type="float" office:value="69">
            <text:p text:style-name="P54">69</text:p>
          </table:table-cell>
          <table:table-cell table:style-name="Tableau20.B3" office:value-type="float" office:value="23">
            <text:p text:style-name="P54">23</text:p>
          </table:table-cell>
          <table:table-cell table:style-name="Tableau20.B3" office:value-type="float" office:value="1">
            <text:p text:style-name="P54">1</text:p>
          </table:table-cell>
          <table:table-cell table:style-name="Tableau20.B3" office:value-type="float" office:value="7">
            <text:p text:style-name="P54">7</text:p>
          </table:table-cell>
        </table:table-row>
        <table:table-row>
          <table:table-cell table:style-name="Tableau20.A4" table:number-columns-spanned="5" office:value-type="string">
            <text:p text:style-name="P75">ELi kuvand </text:p>
          </table:table-cell>
          <table:covered-table-cell/>
          <table:covered-table-cell/>
          <table:covered-table-cell/>
          <table:covered-table-cell/>
        </table:table-row>
        <table:table-row>
          <table:table-cell table:style-name="Tableau20.A1" office:value-type="string">
            <text:p text:style-name="P50">Positiivne </text:p>
          </table:table-cell>
          <table:table-cell table:style-name="Tableau20.B3" office:value-type="float" office:value="75">
            <text:p text:style-name="P54">75</text:p>
          </table:table-cell>
          <table:table-cell table:style-name="Tableau20.B3" office:value-type="float" office:value="18">
            <text:p text:style-name="P54">18</text:p>
          </table:table-cell>
          <table:table-cell table:style-name="Tableau20.B3" office:value-type="float" office:value="1">
            <text:p text:style-name="P54">1</text:p>
          </table:table-cell>
          <table:table-cell table:style-name="Tableau20.B3" office:value-type="float" office:value="6">
            <text:p text:style-name="P54">6</text:p>
          </table:table-cell>
        </table:table-row>
        <table:table-row>
          <table:table-cell table:style-name="Tableau20.A1" office:value-type="string">
            <text:p text:style-name="P50">Neutraalne </text:p>
          </table:table-cell>
          <table:table-cell table:style-name="Tableau20.B3" office:value-type="float" office:value="62">
            <text:p text:style-name="P54">62</text:p>
          </table:table-cell>
          <table:table-cell table:style-name="Tableau20.B3" office:value-type="float" office:value="25">
            <text:p text:style-name="P54">25</text:p>
          </table:table-cell>
          <table:table-cell table:style-name="Tableau20.B3" office:value-type="float" office:value="2">
            <text:p text:style-name="P54">2</text:p>
          </table:table-cell>
          <table:table-cell table:style-name="Tableau20.B3" office:value-type="float" office:value="11">
            <text:p text:style-name="P54">11</text:p>
          </table:table-cell>
        </table:table-row>
        <table:table-row>
          <table:table-cell table:style-name="Tableau20.A1" office:value-type="string">
            <text:p text:style-name="P50">Negatiivne </text:p>
          </table:table-cell>
          <table:table-cell table:style-name="Tableau20.B3" office:value-type="float" office:value="56">
            <text:p text:style-name="P54">56</text:p>
          </table:table-cell>
          <table:table-cell table:style-name="Tableau20.B3" office:value-type="float" office:value="32">
            <text:p text:style-name="P54">32</text:p>
          </table:table-cell>
          <table:table-cell table:style-name="Tableau20.B3" office:value-type="float" office:value="2">
            <text:p text:style-name="P54">2</text:p>
          </table:table-cell>
          <table:table-cell table:style-name="Tableau20.B3" office:value-type="float" office:value="10">
            <text:p text:style-name="P54">10</text:p>
          </table:table-cell>
        </table:table-row>
        <table:table-row>
          <table:table-cell table:style-name="Tableau20.A4" table:number-columns-spanned="5" office:value-type="string">
            <text:p text:style-name="P75">Rahulolu elukvaliteediga </text:p>
          </table:table-cell>
          <table:covered-table-cell/>
          <table:covered-table-cell/>
          <table:covered-table-cell/>
          <table:covered-table-cell/>
        </table:table-row>
        <table:table-row>
          <table:table-cell table:style-name="Tableau20.A1" office:value-type="string">
            <text:p text:style-name="P50">Rahul </text:p>
          </table:table-cell>
          <table:table-cell table:style-name="Tableau20.B3" office:value-type="float" office:value="70">
            <text:p text:style-name="P54">70</text:p>
          </table:table-cell>
          <table:table-cell table:style-name="Tableau20.B3" office:value-type="float" office:value="21">
            <text:p text:style-name="P54">21</text:p>
          </table:table-cell>
          <table:table-cell table:style-name="Tableau20.B3" office:value-type="float" office:value="1">
            <text:p text:style-name="P54">1</text:p>
          </table:table-cell>
          <table:table-cell table:style-name="Tableau20.B3" office:value-type="float" office:value="8">
            <text:p text:style-name="P54">8</text:p>
          </table:table-cell>
        </table:table-row>
        <table:table-row>
          <table:table-cell table:style-name="Tableau20.A1" office:value-type="string">
            <text:p text:style-name="P50">Ei ole rahul </text:p>
          </table:table-cell>
          <table:table-cell table:style-name="Tableau20.B3" office:value-type="float" office:value="56">
            <text:p text:style-name="P54">56</text:p>
          </table:table-cell>
          <table:table-cell table:style-name="Tableau20.B3" office:value-type="float" office:value="30">
            <text:p text:style-name="P54">30</text:p>
          </table:table-cell>
          <table:table-cell table:style-name="Tableau20.B3" office:value-type="float" office:value="1">
            <text:p text:style-name="P54">1</text:p>
          </table:table-cell>
          <table:table-cell table:style-name="Tableau20.B3" office:value-type="float" office:value="13">
            <text:p text:style-name="P54">13</text:p>
          </table:table-cell>
        </table:table-row>
      </table:table>
      <text:p text:style-name="P24"/>
      <text:h text:style-name="P14" text:outline-level="1"><text:bookmark-start text:name="__RefHeading___Toc316624_3078747257"/>4 KODANIKU PRIORIITID EUROOPA PARLAMENDILE<text:bookmark-end text:name="__RefHeading___Toc316624_3078747257"/></text:h>
      <text:p text:style-name="P24"/>
      <text:p text:style-name="P6">4. Euroopa Parlamendi kodanikuprioriteedid</text:p>
      <text:p text:style-name="P24">Selles peatükis vaadeldakse eurooplaste ootusi Euroopa Parlamendi suhtes, uurides kolme mõõdet: poliitikavaldkonnad, mida kodanikud soovivad, et parlament seaks esikohale, väärtused, mida parlament peaks nende arvates kaitsma, ning nende rahulolu demokraatiaga nii riiklikul kui ka ELi tasandil.</text:p>
      <text:p text:style-name="P24">Üldiselt näitavad tulemused, et kodanike ootuste keskmes on majandusprobleemid, kusjuures elukalliduse surve ja tööhõivega seotud küsimused kujundavad poliitilisi prioriteete. Lisaks nendele olulistele kaalutlustele väljendavad eurooplased suuri ootusi, et Euroopa Parlament peaks tegutsema põhiväärtuste, eelkõige rahu ja demokraatia kaitsjana. <text:span text:style-name="T38">Kuigi</text:span> enamik kodanikke on rahul demokraatia toimimisega, on rahulolu tase liikmesriigiti väga erinev, mis osutab ebaühtlasele arusaamale demokraatia toimimisest.</text:p>
      <text:h text:style-name="P15" text:outline-level="2"><text:bookmark-start text:name="__RefHeading___Toc316626_3078747257"/>Kodanike prioriteedid Euroopa Parlamendis<text:bookmark-end text:name="__RefHeading___Toc316626_3078747257"/></text:h>
      <text:p text:style-name="P24">Vastajatelt küsiti, milliseid poliitikavaldkondi nad sooviksid, et Euroopa Parlament prioriseeriks. See küsimus kajastab kodanike ootusi parlamendi seadusandliku ja poliitilise tegevuskava suhtes, kajastades nii küsimusi, mida nad peavad oma igapäevaelus kõige pakilisemaks, kui ka küsimusi, mis kujundavad Euroopa Liidu keskpikas ja pikas perspektiivis suunda.</text:p>
      <text:p text:style-name="P24">ELi tasandil on inflatsioon, tõusvad hinnad ja elukallidus endiselt kõige sagedamini nimetatud probleem, kusjuures 47 % vastanutest lisas selle oma peamiste prioriteetide hulka. See osakaal on alates 2025. aasta novembrist suurenenud 6 protsendipunkti, mis on praeguse laine kõige märkimisväärsem muutus, mis näitab, et surve ostujõule ja kodumajapidamiste eelarvetele on suurenenud, tugevdades liidu positsiooni peamise mureallikana kogu Euroopa Liidus.</text:p>
      <text:p text:style-name="P24">Teisel kohal on majandus ja töökohtade loomine, mida nimetas 35% vastanutest. See osakaal ei ole alates 2025. aasta novembrist muutunud, mis viitab sellele, et ootused majandustegevuse ja tööhõive toetamiseks võetavate ELi meetmete suhtes püsivad. Üheskoos kinnitavad need kaks punkti, et majanduslikud probleemid domineerivad selgelt kodanike prioriteetide üle ELi tasandil.</text:p>
      <text:p text:style-name="P24">tähelepanelikult jälgitakse ELi kaitse- ja julgeolekupoliitikat, mida mainis 34 % vastanutest, kusjuures tase ei ole eelmise lainega võrreldes muutunud. Võttes arvesse jätkuvaid geopoliitilisi pingeid ja julgeolekuprobleeme, rõhutab selle püsiv esiletõstmine ELi rolli jätkuvat tähtsust stabiilsuse ja kaitse tagamisel.</text:p>
      <text:p text:style-name="P24">Rahvatervist mainib ka kolm vastajat kümnest (30 %, -2 protsendipunkti), kellele järgnevad vaesus ja sotsiaalne tõrjutus (25 %, -3 protsendipunkti). Mõlemad valdkonnad on kodanike jaoks endiselt märkimisväärsed ja stabiilsed, eriti arvestades jätkuvat majanduslikku survet.</text:p>
      <text:p text:style-name="P24">Seevastu mõned probleemid näitavad salience vähenemist. Nii keskkond ja kliimamuutused (22%, –4 protsendipunkti) kui ka ränne ja varjupaigaküsimused (19%, –5 protsendipunkti) vähenevad märkimisväärselt, mis viitab sellele, et praeguses olukorras on tähelepanu nendelt teemadelt mujale nihkunud. </text:p>
      <text:p text:style-name="P24">Demokraatia ja õigusriik (21 %, –2 protsendipunkti) ning põllumajandus ja toiduga kindlustatus (20 %, +2 protsendipunkti) püsivad suhteliselt stabiilsed – vastanutest ligikaudu viiendik.</text:p>
      <text:p text:style-name="P24">Seejärel mainis väiksem osa vastanutest ELi sõltumatust tööstuses ja energeetikas (16 %, +3 protsendipunkti), terrorismi ja organiseeritud kuritegevust (14 %, –3 protsendipunkti), tarbijakaitset (13 %, +2 protsendipunkti), humanitaarabi (11 %, muutumatu), soolist võrdõiguslikkust (10 %, muutumatu) ning digiteerimist ja tehisintellekti<text:note text:id="ftn22" text:note-class="footnote"><text:note-citation>22</text:note-citation><text:note-body><text:p text:style-name="P12">Seda punkti muudeti võrreldes eelmise, 2025. aasta sügise lainega, milleks oli „Euroopa majanduse ja ühiskonna digitaliseerimine“.</text:p></text:note-body></text:note> (9 %, muutumatu). </text:p>
      <text:p text:style-name="P24"><draw:g text:anchor-type="paragraph" draw:z-index="50" draw:name="Forme53" draw:style-name="gr9"><draw:frame draw:style-name="gr192" draw:text-style-name="P106" svg:width="7.774cm" svg:height="14.578cm" svg:x="9.629cm" svg:y="1.351cm"><draw:image xlink:href="Pictures/1000000000000181000002D26FBC2C2D2836968B.png" xlink:type="simple" xlink:show="embed" xlink:actuate="onLoad" draw:mime-type="image/png"><text:p/></draw:image></draw:frame><draw:frame draw:style-name="gr193" draw:text-style-name="P127" svg:width="9.3cm" svg:height="14.581cm" svg:x="0.002cm" svg:y="1.554cm"><draw:text-box><text:p text:style-name="P126"><text:span text:style-name="T42">Inflatsioon, tõusvad hinnad ja elukallidus</text:span></text:p><text:p text:style-name="P126"><text:span text:style-name="T42">Majandus ja töökohtade loomine</text:span></text:p><text:p text:style-name="P126"><text:span text:style-name="T42">ELi kaitse ja julgeolek</text:span></text:p><text:p text:style-name="P126"><text:span text:style-name="T42">Rahvatervis</text:span></text:p><text:p text:style-name="P126"><text:span text:style-name="T42">Vaesus ja sotsiaalne tõrjutus</text:span></text:p><text:p text:style-name="P126"><text:span text:style-name="T42">Keskkond ja kliimamuutused</text:span></text:p><text:p text:style-name="P126"><text:span text:style-name="T42">Demokraatia ja õigusriik</text:span></text:p><text:p text:style-name="P126"><text:span text:style-name="T42">Põllumajandus ja toiduga kindlustatus</text:span></text:p><text:p text:style-name="P126"><text:span text:style-name="T42">Ränne ja varjupaik</text:span></text:p><text:p text:style-name="P126"><text:span text:style-name="T42">ELi autonoomia tööstuse ja energeetika valdkonnas</text:span></text:p><text:p text:style-name="P126"><text:span text:style-name="T42">Terrorism ja organiseeritud kuritegevus</text:span></text:p><text:p text:style-name="P126"><text:span text:style-name="T42">Tarbijakaitse</text:span></text:p><text:p text:style-name="P126"><text:span text:style-name="T42">Humanitaar- ja arenguabi</text:span></text:p><text:p text:style-name="P126"><text:span text:style-name="T42">Sooline võrdõiguslikkus, kaasatus ja mitmekesisus</text:span></text:p><text:p text:style-name="P126"><text:span text:style-name="T42">Digiüleminek ja tehisintellekt</text:span></text:p><text:p text:style-name="P126"><text:span text:style-name="T42">Muud (SPONTANEOUS)</text:span></text:p><text:p text:style-name="P126"><text:span text:style-name="T42">Puuduvad (SPONTANEOUS)</text:span></text:p><text:p text:style-name="P126"><text:span text:style-name="T42">Ei tea</text:span></text:p></draw:text-box></draw:frame><draw:frame draw:style-name="gr194" draw:text-style-name="P109" svg:width="15.576cm" svg:height="0.902cm" svg:x="1.902cm" svg:y="0.065cm"><draw:text-box><text:p text:style-name="P107"><text:span text:style-name="T42">QA7ab Milliseid järgmistest teemadest sooviksite, et Euroopa Parlament käsitleks neid esmajärjekorras? Esiteks? Ja siis? (MAX. 4 ANSWERS) (%)</text:span></text:p></draw:text-box></draw:frame><draw:g draw:style-name="gr4"><draw:frame draw:style-name="gr195" draw:text-style-name="P106" svg:width="5.342cm" svg:height="0.271cm" svg:x="1.314cm" svg:y="16.353cm"><draw:image xlink:href="Pictures/10000000000001280000000F650BFC6A947040BF.png" xlink:type="simple" xlink:show="embed" xlink:actuate="onLoad" draw:mime-type="image/png"><text:p/></draw:image></draw:frame><draw:frame draw:style-name="gr196" draw:text-style-name="P109" svg:width="2.349cm" svg:height="0.578cm" svg:x="2.254cm" svg:y="16.183cm"><draw:text-box><text:p text:style-name="P107"><text:span text:style-name="T42">aprill/mai 2026</text:span></text:p></draw:text-box></draw:frame><draw:frame draw:style-name="gr197" draw:text-style-name="P109" svg:width="2.047cm" svg:height="0.902cm" svg:x="6.655cm" svg:y="16.183cm"><draw:text-box><text:p text:style-name="P107"><text:span text:style-name="T43">Δ</text:span><text:span text:style-name="T42"> november 2025 </text:span></text:p></draw:text-box></draw:frame></draw:g></draw:g><text:soft-page-break/></text:p>
      <text:p text:style-name="P24"/>
      <text:p text:style-name="P26">Riigi tasandil on inflatsioon, tõusvad hinnad ja elukallidus kõige sagedamini nimetatud prioriteet 17 liikmesriigis. Kogu ELis tervikuna peab vähemalt 40 % vastanutest inflatsiooni esmatähtsaks 23 liikmesriigis, mis kajastab kogu ELis laialt levinud muret kodumajapidamiste eelarvetele avalduva surve pärast. Suurim osakaal on Portugalis (65%), Bulgaarias (63%) ja Horvaatias (61%). </text:p>
      <text:p text:style-name="P24">ELi kaitse ja julgeolek on kõige sagedamini nimetatud prioriteet kuues liikmesriigis, mida juhivad Taani (57%), Madalmaad (54%), Leedu ja Soome (mõlemad 48%), mis näitab ühiste kaitse- ja julgeolekuküsimuste olulisust nendes riikides. </text:p>
      <text:p text:style-name="P24">Küprosel on peamiseks prioriteediks majandus ja töökohtade loomine (45%). Leedus (48%) jagab ta ELi kaitse ja julgeolekuga kõrgeimat positsiooni, Hispaanias (47%) jagab ta inflatsiooniga esimest positsiooni, samas kui Lätis (45%) nimetatakse seda võrdselt rahvatervisega. Seda mainib ka vähemalt pool vastanutest Kreekas (51%) ja Bulgaarias (50%).</text:p>
      <text:p text:style-name="P24">Rahvatervis on peamine prioriteet ka Sloveenias (47%) ning eriti oluline on see Portugalis (62%), kellele järgnevad Iirimaa, Hispaania ja Läti (45%).</text:p>
      <text:p text:style-name="P24">Keskkond ja kliimamuutused on Rootsis esimene teema (49%) ning neid mainitakse väga sageli ka Taanis (45%). </text:p>
      <text:p text:style-name="P24">Vaesus ja sotsiaalne tõrjutus ei ole üheski riigis esikohal, kuid on endiselt oluline probleem Portugalis (46%) ja Kreekas (45%).</text:p>
      <text:p text:style-name="P24"><draw:g text:anchor-type="paragraph" draw:z-index="51" draw:name="Forme54" draw:style-name="gr9"><draw:frame draw:style-name="gr184" draw:text-style-name="P106" svg:width="16.8cm" svg:height="6.381cm" svg:x="0cm" svg:y="3.476cm"><draw:image xlink:href="Pictures/1000000000000527000001F5DA1204DA3E0782BA.png" xlink:type="simple" xlink:show="embed" xlink:actuate="onLoad" draw:mime-type="image/png"><text:p/></draw:image></draw:frame><draw:g draw:style-name="gr4"><draw:frame draw:style-name="gr185" draw:text-style-name="P106" svg:width="9.344cm" svg:height="1.502cm" svg:x="0.099cm" svg:y="1.808cm"><draw:image xlink:href="Pictures/10000000000001940000004030CDECB8922212B1.png" xlink:type="simple" xlink:show="embed" xlink:actuate="onLoad" draw:mime-type="image/png"><text:p/></draw:image></draw:frame><draw:frame draw:style-name="gr186" draw:text-style-name="P109" svg:width="5.848cm" svg:height="0.578cm" svg:x="0.739cm" svg:y="1.709cm"><draw:text-box><text:p text:style-name="P107"><text:span text:style-name="T42">Inflatsioon, tõusvad hinnad ja elukallidus</text:span></text:p></draw:text-box></draw:frame><draw:frame draw:style-name="gr187" draw:text-style-name="P109" svg:width="3.784cm" svg:height="0.902cm" svg:x="0.787cm" svg:y="2.238cm"><draw:text-box><text:p text:style-name="P107"><text:span text:style-name="T42">Majandus ja töökohtade loomine</text:span></text:p></draw:text-box></draw:frame><draw:frame draw:style-name="gr188" draw:text-style-name="P109" svg:width="3.597cm" svg:height="0.578cm" svg:x="0.79cm" svg:y="2.739cm"><draw:text-box><text:p text:style-name="P107"><text:span text:style-name="T42">ELi kaitse ja julgeolek</text:span></text:p></draw:text-box></draw:frame><draw:frame draw:style-name="gr189" draw:text-style-name="P109" svg:width="2.13cm" svg:height="0.578cm" svg:x="9.287cm" svg:y="1.808cm"><draw:text-box><text:p text:style-name="P107"><text:span text:style-name="T42">Rahvatervis</text:span></text:p></draw:text-box></draw:frame><draw:frame draw:style-name="gr190" draw:text-style-name="P109" svg:width="4.714cm" svg:height="0.578cm" svg:x="9.088cm" svg:y="2.238cm"><draw:text-box><text:p text:style-name="P107"><text:span text:style-name="T42">Keskkond ja kliimamuutused</text:span></text:p></draw:text-box></draw:frame></draw:g><draw:frame draw:style-name="gr191" draw:text-style-name="P109" svg:width="16.274cm" svg:height="0.902cm" svg:x="0.099cm" svg:y="0.22cm"><draw:text-box><text:p text:style-name="P107"><text:span text:style-name="T42">QA7ab Milliseid järgmistest teemadest sooviksite, et Euroopa Parlament käsitleks neid esmajärjekorras? Esiteks? Ja siis? (MAX. 4 ANSWERS) (%)</text:span></text:p></draw:text-box></draw:frame></draw:g></text:p>
      <text:p text:style-name="P26">Kokkuvõttes näitavad need tulemused, et elukalliduse probleemid on liikmesriigiti väga sarnased ning teiseste prioriteetide puhul on riikide vahel märkimisväärseid erinevusi, mis kajastavad erinevaid majandustingimusi, geopoliitilist konteksti ja poliitilisi probleeme kogu Euroopa Liidus. </text:p>
      <text:p text:style-name="P24"><draw:g text:anchor-type="paragraph" draw:z-index="52" draw:name="Forme55" draw:style-name="gr9"><draw:frame draw:style-name="gr181" draw:text-style-name="P106" svg:width="9.051cm" svg:height="5.673cm" svg:x="9.305cm" svg:y="1.118cm"><draw:image xlink:href="Pictures/10000000000003E200000264CC277E1FC2F2046B.png" xlink:type="simple" xlink:show="embed" xlink:actuate="onLoad" draw:mime-type="image/png"><text:p/></draw:image></draw:frame><draw:frame draw:style-name="gr182" draw:text-style-name="P125" svg:width="9.131cm" svg:height="5.763cm" svg:x="0cm" svg:y="1.487cm"><draw:text-box><text:p text:style-name="P124"><text:span text:style-name="T42">Inflatsioon, tõusvad hinnad ja elukallidusMajandus ja töökohtade loomine</text:span></text:p><text:p text:style-name="P124"><text:span text:style-name="T42">ELi kaitse ja julgeolek</text:span></text:p><text:p text:style-name="P124"><text:span text:style-name="T42">Rahvatervis</text:span></text:p><text:p text:style-name="P124"><text:span text:style-name="T42">Vaesus ja sotsiaalne tõrjutus</text:span></text:p><text:p text:style-name="P124"><text:span text:style-name="T42">Keskkond ja kliimamuutused</text:span></text:p><text:p text:style-name="P124"><text:span text:style-name="T42">Demokraatia ja õigusriik</text:span></text:p><text:p text:style-name="P124"><text:span text:style-name="T42">Põllumajandus ja toiduga kindlustatus</text:span></text:p><text:p text:style-name="P124"><text:span text:style-name="T42">Ränne ja varjupaik</text:span></text:p><text:p text:style-name="P124"><text:span text:style-name="T42">ELi autonoomia tööstuse ja energeetika valdkonnas</text:span></text:p><text:p text:style-name="P124"><text:span text:style-name="T42">Terrorism ja organiseeritud kuritegevus</text:span></text:p><text:p text:style-name="P124"><text:span text:style-name="T42">Tarbijakaitse</text:span></text:p><text:p text:style-name="P124"><text:span text:style-name="T42">Humanitaar- ja arenguabi</text:span></text:p><text:p text:style-name="P124"><text:span text:style-name="T42">Sooline võrdõiguslikkus, kaasatus ja mitmekesisus</text:span></text:p><text:p text:style-name="P124"><text:span text:style-name="T42">Digiüleminek ja tehisintellekt (Al)</text:span></text:p></draw:text-box></draw:frame><draw:frame draw:style-name="gr183" draw:text-style-name="P109" svg:width="18.001cm" svg:height="0.902cm" svg:x="0.3cm" svg:y="0.102cm"><draw:text-box><text:p text:style-name="P107"><text:span text:style-name="T42">QA7ab Milliseid järgmistest teemadest sooviksite, et Euroopa Parlament käsitleks neid esmajärjekorras? Esiteks? Ja siis? (MAX. 4 ANSWERS) (%)</text:span></text:p></draw:text-box></draw:frame></draw:g>Erinevusi kodanike prioriteetides Euroopa Parlamendi jaoks täheldatakse mitmes sotsiaaldemograafilises rühmas, mis näitab, et elukogemused, isiklikud olud ja hoiakud kujundavad ootusi ELi tasandi meetmete suhtes.</text:p>
      <text:p text:style-name="P24">Soolised erinevused on suhteliselt piiratud. Naised rõhutavad veidi suurema tõenäosusega inflatsiooni, tõusvaid hindu ja elukallidust (49% vs. 46%), rahvatervist (33% vs. 27%) ning vaesust ja sotsiaalset tõrjutust (27% vs. 23%), mis viitab mõnevõrra suuremale keskendumisele sotsiaalsetele ja tervisega seotud küsimustele. Seevastu mehed seavad veidi suurema tõenäosusega esikohale ELi kaitse ja julgeoleku (36% vs. 32%), rände (21% vs. 18%), majanduse ja töökohtade loomise (36% vs. 33%) ning ELi autonoomia tööstuses ja energeetikas (18% vs. 14%), mis näitab veidi suuremat rõhuasetust majandustulemustele ja julgeolekule.</text:p>
      <text:p text:style-name="P24"/>
      <text:p text:style-name="P26">Vanuserühmade vahel ilmnevad suuremad erinevused. Nooremad vastajad (15–24aastased) pööravad suhteliselt suuremat tähelepanu keskkonnale ja kliimamuutustele (28 % vs. 20–22 % vanemate vanuserühmade seas), humanitaarabile (15 % vs. 9–13%), soolisele võrdõiguslikkusele (16 % vs. 8 % 55+ vanuserühmas) ning digiüleminekule ja tehisintellektile (15 % vs. 7 % 55+ vanuserühmas), seades samal ajal väiksema tõenäosusega esikohale ELi kaitse ja julgeoleku (28 % vs. 38 % 55+ vanuserühmas) või rahvatervise (26 % vs. 33 % 55+ vanuserühmas), mis näitab, et vanemad vastajad keskenduvad rohkem kaitsele ja tervisele. </text:p>
      <text:p text:style-name="P24">Erinevused haridustasemete lõikes näitavad erinevaid mustreid. Madala haridustasemega vastajad seavad suurema tõenäosusega esikohale inflatsiooni ja elukalliduse (53% vs. 43% kõrgharidusega vastajatest), rahvatervise (35% vs. 24%) ning vaesuse ja sotsiaalse tõrjutuse (28% vs. 23%), mis osutab suuremale keskendumisele vahetule majanduslikule ja sotsiaalsele survele. Seevastu kõrge haridustasemega inimesed nimetavad suurema tõenäosusega ELi kaitse- ja julgeolekupoliitikat (37 % vs. 31 %), keskkonda ja kliimamuutusi (30 % vs. 15 %) ning ELi sõltumatust tööstuses ja energeetikas (21 % vs. 11 %).</text:p>
      <text:p text:style-name="P24">Vastajate finantsolukorraga on täheldatud väga tugevat seost. Nende hulgas, kellel on raskusi oma arvete tasumisega suurema osa ajast, tõuseb inflatsioon ja elukallidus 58%-ni, võrreldes 45%-ga nende seas, kellel pole peaaegu kunagi või mitte kunagi raskusi. See rühm seab suurema tõenäosusega esikohale ka vaesuse ja sotsiaalse tõrjutuse (40 % vs. 22 %) ning rahvatervise (38 % vs. 29 %), rõhutades majandusliku haavatavuse otsest mõju poliitilistele prioriteetidele. Seevastu turvalisemas finantsolukorras olevad vastajad jaotavad oma prioriteedid ühtlasemalt, pannes suhteliselt suuremat rõhku ELi kaitsele ja julgeolekule (37% vs. 22%), keskkonnaküsimustele (24% vs. 14%) ning demokraatiale ja õigusriigile (23% vs. 16%).</text:p>
      <text:p text:style-name="P24">Suhtelised tegurid näitavad tugevaid kontraste. ELi positiivse kuvandiga vastajad seavad suurema tõenäosusega esikohale ELi kaitse ja julgeoleku (37% vs. 28% negatiivse vaatega vastajatest), keskkonna ja kliimamuutuse (28% vs. 12%), demokraatia ja õigusriigi (25% vs. 15%) ning ELi autonoomia tööstuses ja energeetikas (19% vs. 13%). Negatiivse kuvandiga riigid seevastu pööravad märkimisväärselt suuremat tähelepanu inflatsioonile ja elukallidusele (53 % vs. 44 %), vaesusele ja sotsiaalsele tõrjutusele (28 % vs. 23 %), rändele (27 % vs. 17 %), terrorismile (19 % vs. 12 %), mis osutab suuremale keskendumisele vahetutele majanduslikele probleemidele ja julgeolekule. </text:p>
      <text:p text:style-name="P24">Sarnast suundumust täheldatakse ka elukvaliteediga rahulolu puhul: rahulolematud vastajad seavad suurema tõenäosusega esikohale elukalliduse küsimused (56%) kui rahulolevad (46%) ning vaesuse ja sotsiaalse tõrjutuse (36% vs. 23%). Rahulolevad vastajad valivad suurema tõenäosusega ELi kaitse ja julgeoleku (36% vs. 27%), keskkonna ja kliimamuutuste (23% vs. 15%) ning demokraatia ja õigusriigi (22% vs. 17%). </text:p>
      <text:p text:style-name="P24"/>
      <table:table table:name="Tableau21" table:style-name="Tableau21">
        <table:table-column table:style-name="Tableau21.A"/>
        <table:table-column table:style-name="Tableau21.B" table:number-columns-repeated="18"/>
        <table:table-row>
          <table:table-cell table:style-name="Tableau21.A1" table:number-columns-spanned="19" office:value-type="string">
            <text:p text:style-name="P90">QA7ab Milliseid järgmistest teemadest sooviksite, et Euroopa Parlament käsitleks neid esmajärjekorras? Ja siis? (MAX. 4 ANSWERS)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7"/>
          </table:table-cell>
          <table:table-cell table:style-name="Tableau21.A1" office:value-type="string">
            <text:p text:style-name="P98">Inflatsioon, tõusvad hinnad ja elukallidus</text:p>
          </table:table-cell>
          <table:table-cell table:style-name="Tableau21.A1" office:value-type="string">
            <text:p text:style-name="P98">Majandus ja töökohtade loomine</text:p>
          </table:table-cell>
          <table:table-cell table:style-name="Tableau21.A1" office:value-type="string">
            <text:p text:style-name="P98">ELi kaitse ja julgeolek</text:p>
          </table:table-cell>
          <table:table-cell table:style-name="Tableau21.A1" office:value-type="string">
            <text:p text:style-name="P98">Rahvatervis</text:p>
          </table:table-cell>
          <table:table-cell table:style-name="Tableau21.A1" office:value-type="string">
            <text:p text:style-name="P98">Vaesus ja sotsiaalne tõrjutus</text:p>
          </table:table-cell>
          <table:table-cell table:style-name="Tableau21.A1" office:value-type="string">
            <text:p text:style-name="P98">Keskkond ja kliimamuutused</text:p>
          </table:table-cell>
          <table:table-cell table:style-name="Tableau21.A1" office:value-type="string">
            <text:p text:style-name="P98">Demokraatia ja õigusriik</text:p>
          </table:table-cell>
          <table:table-cell table:style-name="Tableau21.A1" office:value-type="string">
            <text:p text:style-name="P98">Põllumajandus ja toiduga kindlustatus</text:p>
          </table:table-cell>
          <table:table-cell table:style-name="Tableau21.A1" office:value-type="string">
            <text:p text:style-name="P98">Ränne ja varjupaik</text:p>
          </table:table-cell>
          <table:table-cell table:style-name="Tableau21.A1" office:value-type="string">
            <text:p text:style-name="P98">ELi autonoomia tööstuse ja energeetika valdkonnas</text:p>
          </table:table-cell>
          <table:table-cell table:style-name="Tableau21.A1" office:value-type="string">
            <text:p text:style-name="P98">Terrorism ja organiseeritud kuritegevus </text:p>
          </table:table-cell>
          <table:table-cell table:style-name="Tableau21.A1" office:value-type="string">
            <text:p text:style-name="P98">Tarbijakaitse</text:p>
          </table:table-cell>
          <table:table-cell table:style-name="Tableau21.A1" office:value-type="string">
            <text:p text:style-name="P98">Humanitaar- ja arenguabi</text:p>
          </table:table-cell>
          <table:table-cell table:style-name="Tableau21.A1" office:value-type="string">
            <text:p text:style-name="P98">Sooline võrdõiguslikkus, kaasatus ja mitmekesisus</text:p>
          </table:table-cell>
          <table:table-cell table:style-name="Tableau21.A1" office:value-type="string">
            <text:p text:style-name="P98">Digiüleminek ja tehisintellekt (Al)</text:p>
          </table:table-cell>
          <table:table-cell table:style-name="Tableau21.A1" office:value-type="string">
            <text:p text:style-name="P98">Muud (SPONTANEOUS)</text:p>
          </table:table-cell>
          <table:table-cell table:style-name="Tableau21.A1" office:value-type="string">
            <text:p text:style-name="P99">Puuduvad (SPONTANEOUS)</text:p>
          </table:table-cell>
          <table:table-cell table:style-name="Tableau21.A1" office:value-type="string">
            <text:p text:style-name="P99">Ei tea</text:p>
          </table:table-cell>
        </table:table-row>
        <table:table-row>
          <table:table-cell table:style-name="Tableau21.A1" office:value-type="string">
            <text:p text:style-name="P99">EL 27 </text:p>
          </table:table-cell>
          <table:table-cell table:style-name="Tableau21.B3" office:value-type="float" office:value="47">
            <text:p text:style-name="P98">47</text:p>
          </table:table-cell>
          <table:table-cell table:style-name="Tableau21.B3" office:value-type="float" office:value="35">
            <text:p text:style-name="P98">35</text:p>
          </table:table-cell>
          <table:table-cell table:style-name="Tableau21.B3" office:value-type="float" office:value="34">
            <text:p text:style-name="P98">34</text:p>
          </table:table-cell>
          <table:table-cell table:style-name="Tableau21.B3" office:value-type="float" office:value="30">
            <text:p text:style-name="P98">30</text:p>
          </table:table-cell>
          <table:table-cell table:style-name="Tableau21.B3" office:value-type="float" office:value="25">
            <text:p text:style-name="P98">25</text:p>
          </table:table-cell>
          <table:table-cell table:style-name="Tableau21.B3" office:value-type="float" office:value="22">
            <text:p text:style-name="P98">22</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19">
            <text:p text:style-name="P98">19</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3">
            <text:p text:style-name="P100">13</text:p>
          </table:table-cell>
          <table:table-cell table:style-name="Tableau21.B3" office:value-type="float" office:value="11">
            <text:p text:style-name="P100">11</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Mees </text:p>
          </table:table-cell>
          <table:table-cell table:style-name="Tableau21.B3" office:value-type="float" office:value="46">
            <text:p text:style-name="P98">46</text:p>
          </table:table-cell>
          <table:table-cell table:style-name="Tableau21.B3" office:value-type="float" office:value="36">
            <text:p text:style-name="P98">36</text:p>
          </table:table-cell>
          <table:table-cell table:style-name="Tableau21.B3" office:value-type="float" office:value="36">
            <text:p text:style-name="P98">36</text:p>
          </table:table-cell>
          <table:table-cell table:style-name="Tableau21.B3" office:value-type="float" office:value="27">
            <text:p text:style-name="P98">27</text:p>
          </table:table-cell>
          <table:table-cell table:style-name="Tableau21.B3" office:value-type="float" office:value="23">
            <text:p text:style-name="P98">23</text:p>
          </table:table-cell>
          <table:table-cell table:style-name="Tableau21.B3" office:value-type="float" office:value="21">
            <text:p text:style-name="P98">21</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18">
            <text:p text:style-name="P100">18</text:p>
          </table:table-cell>
          <table:table-cell table:style-name="Tableau21.B3" office:value-type="float" office:value="14">
            <text:p text:style-name="P100">14</text:p>
          </table:table-cell>
          <table:table-cell table:style-name="Tableau21.B3" office:value-type="float" office:value="14">
            <text:p text:style-name="P100">14</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11">
            <text:p text:style-name="P100">11</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Naine </text:p>
          </table:table-cell>
          <table:table-cell table:style-name="Tableau21.B3" office:value-type="float" office:value="49">
            <text:p text:style-name="P98">49</text:p>
          </table:table-cell>
          <table:table-cell table:style-name="Tableau21.B3" office:value-type="float" office:value="33">
            <text:p text:style-name="P98">33</text:p>
          </table:table-cell>
          <table:table-cell table:style-name="Tableau21.B3" office:value-type="float" office:value="32">
            <text:p text:style-name="P98">32</text:p>
          </table:table-cell>
          <table:table-cell table:style-name="Tableau21.B3" office:value-type="float" office:value="33">
            <text:p text:style-name="P98">33</text:p>
          </table:table-cell>
          <table:table-cell table:style-name="Tableau21.B3" office:value-type="float" office:value="27">
            <text:p text:style-name="P98">27</text:p>
          </table:table-cell>
          <table:table-cell table:style-name="Tableau21.B3" office:value-type="float" office:value="23">
            <text:p text:style-name="P98">23</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18">
            <text:p text:style-name="P98">18</text:p>
          </table:table-cell>
          <table:table-cell table:style-name="Tableau21.B3" office:value-type="float" office:value="14">
            <text:p text:style-name="P100">14</text:p>
          </table:table-cell>
          <table:table-cell table:style-name="Tableau21.B3" office:value-type="float" office:value="15">
            <text:p text:style-name="P100">15</text:p>
          </table:table-cell>
          <table:table-cell table:style-name="Tableau21.B3" office:value-type="float" office:value="12">
            <text:p text:style-name="P100">12</text:p>
          </table:table-cell>
          <table:table-cell table:style-name="Tableau21.B3" office:value-type="float" office:value="12">
            <text:p text:style-name="P100">12</text:p>
          </table:table-cell>
          <table:table-cell table:style-name="Tableau21.B3" office:value-type="float" office:value="12">
            <text:p text:style-name="P100">12</text:p>
          </table:table-cell>
          <table:table-cell table:style-name="Tableau21.B3" office:value-type="float" office:value="8">
            <text:p text:style-name="P100">8</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15- 24 </text:p>
          </table:table-cell>
          <table:table-cell table:style-name="Tableau21.B3" office:value-type="float" office:value="44">
            <text:p text:style-name="P98">44</text:p>
          </table:table-cell>
          <table:table-cell table:style-name="Tableau21.B3" office:value-type="float" office:value="34">
            <text:p text:style-name="P98">34</text:p>
          </table:table-cell>
          <table:table-cell table:style-name="Tableau21.B3" office:value-type="float" office:value="28">
            <text:p text:style-name="P98">28</text:p>
          </table:table-cell>
          <table:table-cell table:style-name="Tableau21.B3" office:value-type="float" office:value="26">
            <text:p text:style-name="P98">26</text:p>
          </table:table-cell>
          <table:table-cell table:style-name="Tableau21.B3" office:value-type="float" office:value="26">
            <text:p text:style-name="P98">26</text:p>
          </table:table-cell>
          <table:table-cell table:style-name="Tableau21.B3" office:value-type="float" office:value="28">
            <text:p text:style-name="P98">28</text:p>
          </table:table-cell>
          <table:table-cell table:style-name="Tableau21.B3" office:value-type="float" office:value="19">
            <text:p text:style-name="P98">19</text:p>
          </table:table-cell>
          <table:table-cell table:style-name="Tableau21.B3" office:value-type="float" office:value="16">
            <text:p text:style-name="P98">16</text:p>
          </table:table-cell>
          <table:table-cell table:style-name="Tableau21.B3" office:value-type="float" office:value="18">
            <text:p text:style-name="P98">18</text:p>
          </table:table-cell>
          <table:table-cell table:style-name="Tableau21.B3" office:value-type="float" office:value="14">
            <text:p text:style-name="P100">14</text:p>
          </table:table-cell>
          <table:table-cell table:style-name="Tableau21.B3" office:value-type="float" office:value="13">
            <text:p text:style-name="P100">13</text:p>
          </table:table-cell>
          <table:table-cell table:style-name="Tableau21.B3" office:value-type="float" office:value="10">
            <text:p text:style-name="P100">10</text:p>
          </table:table-cell>
          <table:table-cell table:style-name="Tableau21.B3" office:value-type="float" office:value="15">
            <text:p text:style-name="P100">15</text:p>
          </table:table-cell>
          <table:table-cell table:style-name="Tableau21.B3" office:value-type="float" office:value="16">
            <text:p text:style-name="P100">16</text:p>
          </table:table-cell>
          <table:table-cell table:style-name="Tableau21.B3" office:value-type="float" office:value="15">
            <text:p text:style-name="P100">15</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1" office:value-type="string">
            <text:p text:style-name="P99">25—39 </text:p>
          </table:table-cell>
          <table:table-cell table:style-name="Tableau21.B3" office:value-type="float" office:value="49">
            <text:p text:style-name="P98">49</text:p>
          </table:table-cell>
          <table:table-cell table:style-name="Tableau21.B3" office:value-type="float" office:value="36">
            <text:p text:style-name="P98">36</text:p>
          </table:table-cell>
          <table:table-cell table:style-name="Tableau21.B3" office:value-type="float" office:value="31">
            <text:p text:style-name="P98">31</text:p>
          </table:table-cell>
          <table:table-cell table:style-name="Tableau21.B3" office:value-type="float" office:value="27">
            <text:p text:style-name="P98">27</text:p>
          </table:table-cell>
          <table:table-cell table:style-name="Tableau21.B3" office:value-type="float" office:value="25">
            <text:p text:style-name="P98">25</text:p>
          </table:table-cell>
          <table:table-cell table:style-name="Tableau21.B3" office:value-type="float" office:value="22">
            <text:p text:style-name="P98">22</text:p>
          </table:table-cell>
          <table:table-cell table:style-name="Tableau21.B3" office:value-type="float" office:value="22">
            <text:p text:style-name="P98">22</text:p>
          </table:table-cell>
          <table:table-cell table:style-name="Tableau21.B3" office:value-type="float" office:value="18">
            <text:p text:style-name="P98">18</text:p>
          </table:table-cell>
          <table:table-cell table:style-name="Tableau21.B3" office:value-type="float" office:value="19">
            <text:p text:style-name="P98">19</text:p>
          </table:table-cell>
          <table:table-cell table:style-name="Tableau21.B3" office:value-type="float" office:value="17">
            <text:p text:style-name="P100">17</text:p>
          </table:table-cell>
          <table:table-cell table:style-name="Tableau21.B3" office:value-type="float" office:value="14">
            <text:p text:style-name="P100">14</text:p>
          </table:table-cell>
          <table:table-cell table:style-name="Tableau21.B3" office:value-type="float" office:value="12">
            <text:p text:style-name="P100">12</text:p>
          </table:table-cell>
          <table:table-cell table:style-name="Tableau21.B3" office:value-type="float" office:value="13">
            <text:p text:style-name="P100">13</text:p>
          </table:table-cell>
          <table:table-cell table:style-name="Tableau21.B3" office:value-type="float" office:value="14">
            <text:p text:style-name="P100">14</text:p>
          </table:table-cell>
          <table:table-cell table:style-name="Tableau21.B3" office:value-type="float" office:value="12">
            <text:p text:style-name="P100">12</text:p>
          </table:table-cell>
          <table:table-cell table:style-name="Tableau21.B3" office:value-type="float" office:value="0">
            <text:p text:style-name="P100">0</text:p>
          </table:table-cell>
          <table:table-cell table:style-name="Tableau21.B3" office:value-type="float" office:value="0">
            <text:p text:style-name="P100">0</text:p>
          </table:table-cell>
          <table:table-cell table:style-name="Tableau21.B3" office:value-type="float" office:value="0">
            <text:p text:style-name="P100">0</text:p>
          </table:table-cell>
        </table:table-row>
        <table:table-row>
          <table:table-cell table:style-name="Tableau21.A1" office:value-type="string">
            <text:p text:style-name="P99">40-54 </text:p>
          </table:table-cell>
          <table:table-cell table:style-name="Tableau21.B3" office:value-type="float" office:value="49">
            <text:p text:style-name="P98">49</text:p>
          </table:table-cell>
          <table:table-cell table:style-name="Tableau21.B3" office:value-type="float" office:value="38">
            <text:p text:style-name="P98">38</text:p>
          </table:table-cell>
          <table:table-cell table:style-name="Tableau21.B3" office:value-type="float" office:value="33">
            <text:p text:style-name="P98">33</text:p>
          </table:table-cell>
          <table:table-cell table:style-name="Tableau21.B3" office:value-type="float" office:value="30">
            <text:p text:style-name="P98">30</text:p>
          </table:table-cell>
          <table:table-cell table:style-name="Tableau21.B3" office:value-type="float" office:value="25">
            <text:p text:style-name="P98">25</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17">
            <text:p text:style-name="P100">17</text:p>
          </table:table-cell>
          <table:table-cell table:style-name="Tableau21.B3" office:value-type="float" office:value="14">
            <text:p text:style-name="P100">14</text:p>
          </table:table-cell>
          <table:table-cell table:style-name="Tableau21.B3" office:value-type="float" office:value="14">
            <text:p text:style-name="P100">14</text:p>
          </table:table-cell>
          <table:table-cell table:style-name="Tableau21.B3" office:value-type="float" office:value="9">
            <text:p text:style-name="P100">9</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gt;=55</text:p>
          </table:table-cell>
          <table:table-cell table:style-name="Tableau21.B3" office:value-type="float" office:value="47">
            <text:p text:style-name="P98">47</text:p>
          </table:table-cell>
          <table:table-cell table:style-name="Tableau21.B3" office:value-type="float" office:value="32">
            <text:p text:style-name="P98">32</text:p>
          </table:table-cell>
          <table:table-cell table:style-name="Tableau21.B3" office:value-type="float" office:value="38">
            <text:p text:style-name="P98">38</text:p>
          </table:table-cell>
          <table:table-cell table:style-name="Tableau21.B3" office:value-type="float" office:value="33">
            <text:p text:style-name="P98">33</text:p>
          </table:table-cell>
          <table:table-cell table:style-name="Tableau21.B3" office:value-type="float" office:value="25">
            <text:p text:style-name="P98">25</text:p>
          </table:table-cell>
          <table:table-cell table:style-name="Tableau21.B3" office:value-type="float" office:value="20">
            <text:p text:style-name="P98">20</text:p>
          </table:table-cell>
          <table:table-cell table:style-name="Tableau21.B3" office:value-type="float" office:value="22">
            <text:p text:style-name="P98">22</text:p>
          </table:table-cell>
          <table:table-cell table:style-name="Tableau21.B3" office:value-type="float" office:value="23">
            <text:p text:style-name="P98">23</text:p>
          </table:table-cell>
          <table:table-cell table:style-name="Tableau21.B3" office:value-type="float" office:value="19">
            <text:p text:style-name="P98">19</text:p>
          </table:table-cell>
          <table:table-cell table:style-name="Tableau21.B3" office:value-type="float" office:value="15">
            <text:p text:style-name="P100">15</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0">
            <text:p text:style-name="P100">10</text:p>
          </table:table-cell>
          <table:table-cell table:style-name="Tableau21.B3" office:value-type="float" office:value="8">
            <text:p text:style-name="P100">8</text:p>
          </table:table-cell>
          <table:table-cell table:style-name="Tableau21.B3" office:value-type="float" office:value="7">
            <text:p text:style-name="P100">7</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Madal haridustase (ISCED 0–2) </text:p>
          </table:table-cell>
          <table:table-cell table:style-name="Tableau21.B3" office:value-type="float" office:value="53">
            <text:p text:style-name="P98">53</text:p>
          </table:table-cell>
          <table:table-cell table:style-name="Tableau21.B3" office:value-type="float" office:value="33">
            <text:p text:style-name="P98">33</text:p>
          </table:table-cell>
          <table:table-cell table:style-name="Tableau21.B3" office:value-type="float" office:value="31">
            <text:p text:style-name="P98">31</text:p>
          </table:table-cell>
          <table:table-cell table:style-name="Tableau21.B3" office:value-type="float" office:value="35">
            <text:p text:style-name="P98">35</text:p>
          </table:table-cell>
          <table:table-cell table:style-name="Tableau21.B3" office:value-type="float" office:value="28">
            <text:p text:style-name="P98">28</text:p>
          </table:table-cell>
          <table:table-cell table:style-name="Tableau21.B3" office:value-type="float" office:value="15">
            <text:p text:style-name="P98">15</text:p>
          </table:table-cell>
          <table:table-cell table:style-name="Tableau21.B3" office:value-type="float" office:value="18">
            <text:p text:style-name="P98">18</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11">
            <text:p text:style-name="P100">11</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6">
            <text:p text:style-name="P100">6</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Keskmine haridustase (ISCED 3–4) </text:p>
          </table:table-cell>
          <table:table-cell table:style-name="Tableau21.B3" office:value-type="float" office:value="47">
            <text:p text:style-name="P98">47</text:p>
          </table:table-cell>
          <table:table-cell table:style-name="Tableau21.B3" office:value-type="float" office:value="37">
            <text:p text:style-name="P98">37</text:p>
          </table:table-cell>
          <table:table-cell table:style-name="Tableau21.B3" office:value-type="float" office:value="34">
            <text:p text:style-name="P98">34</text:p>
          </table:table-cell>
          <table:table-cell table:style-name="Tableau21.B3" office:value-type="float" office:value="31">
            <text:p text:style-name="P98">31</text:p>
          </table:table-cell>
          <table:table-cell table:style-name="Tableau21.B3" office:value-type="float" office:value="25">
            <text:p text:style-name="P98">25</text:p>
          </table:table-cell>
          <table:table-cell table:style-name="Tableau21.B3" office:value-type="float" office:value="20">
            <text:p text:style-name="P98">20</text:p>
          </table:table-cell>
          <table:table-cell table:style-name="Tableau21.B3" office:value-type="float" office:value="20">
            <text:p text:style-name="P98">20</text:p>
          </table:table-cell>
          <table:table-cell table:style-name="Tableau21.B3" office:value-type="float" office:value="20">
            <text:p text:style-name="P98">20</text:p>
          </table:table-cell>
          <table:table-cell table:style-name="Tableau21.B3" office:value-type="float" office:value="19">
            <text:p text:style-name="P98">19</text:p>
          </table:table-cell>
          <table:table-cell table:style-name="Tableau21.B3" office:value-type="float" office:value="15">
            <text:p text:style-name="P100">15</text:p>
          </table:table-cell>
          <table:table-cell table:style-name="Tableau21.B3" office:value-type="float" office:value="15">
            <text:p text:style-name="P100">15</text:p>
          </table:table-cell>
          <table:table-cell table:style-name="Tableau21.B3" office:value-type="float" office:value="14">
            <text:p text:style-name="P100">14</text:p>
          </table:table-cell>
          <table:table-cell table:style-name="Tableau21.B3" office:value-type="float" office:value="11">
            <text:p text:style-name="P100">11</text:p>
          </table:table-cell>
          <table:table-cell table:style-name="Tableau21.B3" office:value-type="float" office:value="11">
            <text:p text:style-name="P100">11</text:p>
          </table:table-cell>
          <table:table-cell table:style-name="Tableau21.B3" office:value-type="float" office:value="9">
            <text:p text:style-name="P100">9</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Kõrge haridustase (ISCED 5- 8) </text:p>
          </table:table-cell>
          <table:table-cell table:style-name="Tableau21.B3" office:value-type="float" office:value="43">
            <text:p text:style-name="P98">43</text:p>
          </table:table-cell>
          <table:table-cell table:style-name="Tableau21.B3" office:value-type="float" office:value="33">
            <text:p text:style-name="P98">33</text:p>
          </table:table-cell>
          <table:table-cell table:style-name="Tableau21.B3" office:value-type="float" office:value="37">
            <text:p text:style-name="P98">37</text:p>
          </table:table-cell>
          <table:table-cell table:style-name="Tableau21.B3" office:value-type="float" office:value="24">
            <text:p text:style-name="P98">24</text:p>
          </table:table-cell>
          <table:table-cell table:style-name="Tableau21.B3" office:value-type="float" office:value="23">
            <text:p text:style-name="P98">23</text:p>
          </table:table-cell>
          <table:table-cell table:style-name="Tableau21.B3" office:value-type="float" office:value="30">
            <text:p text:style-name="P98">30</text:p>
          </table:table-cell>
          <table:table-cell table:style-name="Tableau21.B3" office:value-type="float" office:value="25">
            <text:p text:style-name="P98">25</text:p>
          </table:table-cell>
          <table:table-cell table:style-name="Tableau21.B3" office:value-type="float" office:value="19">
            <text:p text:style-name="P98">19</text:p>
          </table:table-cell>
          <table:table-cell table:style-name="Tableau21.B3" office:value-type="float" office:value="20">
            <text:p text:style-name="P98">20</text:p>
          </table:table-cell>
          <table:table-cell table:style-name="Tableau21.B3" office:value-type="float" office:value="21">
            <text:p text:style-name="P100">21</text:p>
          </table:table-cell>
          <table:table-cell table:style-name="Tableau21.B3" office:value-type="float" office:value="13">
            <text:p text:style-name="P100">13</text:p>
          </table:table-cell>
          <table:table-cell table:style-name="Tableau21.B3" office:value-type="float" office:value="11">
            <text:p text:style-name="P100">11</text:p>
          </table:table-cell>
          <table:table-cell table:style-name="Tableau21.B3" office:value-type="float" office:value="12">
            <text:p text:style-name="P100">12</text:p>
          </table:table-cell>
          <table:table-cell table:style-name="Tableau21.B3" office:value-type="float" office:value="11">
            <text:p text:style-name="P100">11</text:p>
          </table:table-cell>
          <table:table-cell table:style-name="Tableau21.B3" office:value-type="float" office:value="13">
            <text:p text:style-name="P100">13</text:p>
          </table:table-cell>
          <table:table-cell table:style-name="Tableau21.B3" office:value-type="float" office:value="2">
            <text:p text:style-name="P100">2</text:p>
          </table:table-cell>
          <table:table-cell table:style-name="Tableau21.B3" office:value-type="float" office:value="1">
            <text:p text:style-name="P100">1</text:p>
          </table:table-cell>
          <table:table-cell table:style-name="Tableau21.B3" office:value-type="float" office:value="0">
            <text:p text:style-name="P100">0</text:p>
          </table:table-cell>
        </table:table-row>
        <table:table-row>
          <table:table-cell table:style-name="Tableau21.A4" table:number-columns-spanned="19" office:value-type="string">
            <text:p text:style-name="P79">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Füüsilisest isikust ettevõtjad </text:p>
          </table:table-cell>
          <table:table-cell table:style-name="Tableau21.B3" office:value-type="float" office:value="49">
            <text:p text:style-name="P98">49</text:p>
          </table:table-cell>
          <table:table-cell table:style-name="Tableau21.B3" office:value-type="float" office:value="39">
            <text:p text:style-name="P98">39</text:p>
          </table:table-cell>
          <table:table-cell table:style-name="Tableau21.B3" office:value-type="float" office:value="36">
            <text:p text:style-name="P98">36</text:p>
          </table:table-cell>
          <table:table-cell table:style-name="Tableau21.B3" office:value-type="float" office:value="29">
            <text:p text:style-name="P98">29</text:p>
          </table:table-cell>
          <table:table-cell table:style-name="Tableau21.B3" office:value-type="float" office:value="22">
            <text:p text:style-name="P98">22</text:p>
          </table:table-cell>
          <table:table-cell table:style-name="Tableau21.B3" office:value-type="float" office:value="18">
            <text:p text:style-name="P98">18</text:p>
          </table:table-cell>
          <table:table-cell table:style-name="Tableau21.B3" office:value-type="float" office:value="19">
            <text:p text:style-name="P98">19</text:p>
          </table:table-cell>
          <table:table-cell table:style-name="Tableau21.B3" office:value-type="float" office:value="20">
            <text:p text:style-name="P98">20</text:p>
          </table:table-cell>
          <table:table-cell table:style-name="Tableau21.B3" office:value-type="float" office:value="16">
            <text:p text:style-name="P98">16</text:p>
          </table:table-cell>
          <table:table-cell table:style-name="Tableau21.B3" office:value-type="float" office:value="22">
            <text:p text:style-name="P100">22</text:p>
          </table:table-cell>
          <table:table-cell table:style-name="Tableau21.B3" office:value-type="float" office:value="15">
            <text:p text:style-name="P100">15</text:p>
          </table:table-cell>
          <table:table-cell table:style-name="Tableau21.B3" office:value-type="float" office:value="13">
            <text:p text:style-name="P100">13</text:p>
          </table:table-cell>
          <table:table-cell table:style-name="Tableau21.B3" office:value-type="float" office:value="12">
            <text:p text:style-name="P100">12</text:p>
          </table:table-cell>
          <table:table-cell table:style-name="Tableau21.B3" office:value-type="float" office:value="9">
            <text:p text:style-name="P100">9</text:p>
          </table:table-cell>
          <table:table-cell table:style-name="Tableau21.B3" office:value-type="float" office:value="12">
            <text:p text:style-name="P100">12</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0">
            <text:p text:style-name="P100">0</text:p>
          </table:table-cell>
        </table:table-row>
        <table:table-row>
          <table:table-cell table:style-name="Tableau21.A1" office:value-type="string">
            <text:p text:style-name="P99">Juhid </text:p>
          </table:table-cell>
          <table:table-cell table:style-name="Tableau21.B3" office:value-type="float" office:value="47">
            <text:p text:style-name="P98">47</text:p>
          </table:table-cell>
          <table:table-cell table:style-name="Tableau21.B3" office:value-type="float" office:value="35">
            <text:p text:style-name="P98">35</text:p>
          </table:table-cell>
          <table:table-cell table:style-name="Tableau21.B3" office:value-type="float" office:value="37">
            <text:p text:style-name="P98">37</text:p>
          </table:table-cell>
          <table:table-cell table:style-name="Tableau21.B3" office:value-type="float" office:value="22">
            <text:p text:style-name="P98">22</text:p>
          </table:table-cell>
          <table:table-cell table:style-name="Tableau21.B3" office:value-type="float" office:value="21">
            <text:p text:style-name="P98">21</text:p>
          </table:table-cell>
          <table:table-cell table:style-name="Tableau21.B3" office:value-type="float" office:value="28">
            <text:p text:style-name="P98">28</text:p>
          </table:table-cell>
          <table:table-cell table:style-name="Tableau21.B3" office:value-type="float" office:value="27">
            <text:p text:style-name="P98">27</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21">
            <text:p text:style-name="P100">21</text:p>
          </table:table-cell>
          <table:table-cell table:style-name="Tableau21.B3" office:value-type="float" office:value="12">
            <text:p text:style-name="P100">12</text:p>
          </table:table-cell>
          <table:table-cell table:style-name="Tableau21.B3" office:value-type="float" office:value="10">
            <text:p text:style-name="P100">10</text:p>
          </table:table-cell>
          <table:table-cell table:style-name="Tableau21.B3" office:value-type="float" office:value="10">
            <text:p text:style-name="P100">10</text:p>
          </table:table-cell>
          <table:table-cell table:style-name="Tableau21.B3" office:value-type="float" office:value="11">
            <text:p text:style-name="P100">11</text:p>
          </table:table-cell>
          <table:table-cell table:style-name="Tableau21.B3" office:value-type="float" office:value="14">
            <text:p text:style-name="P100">14</text:p>
          </table:table-cell>
          <table:table-cell table:style-name="Tableau21.B3" office:value-type="float" office:value="2">
            <text:p text:style-name="P100">2</text:p>
          </table:table-cell>
          <table:table-cell table:style-name="Tableau21.B3" office:value-type="float" office:value="1">
            <text:p text:style-name="P100">1</text:p>
          </table:table-cell>
          <table:table-cell table:style-name="Tableau21.B3" office:value-type="float" office:value="0">
            <text:p text:style-name="P100">0</text:p>
          </table:table-cell>
        </table:table-row>
        <table:table-row>
          <table:table-cell table:style-name="Tableau21.A1" office:value-type="string">
            <text:p text:style-name="P99">Muud valged kraed </text:p>
          </table:table-cell>
          <table:table-cell table:style-name="Tableau21.B3" office:value-type="float" office:value="50">
            <text:p text:style-name="P98">50</text:p>
          </table:table-cell>
          <table:table-cell table:style-name="Tableau21.B3" office:value-type="float" office:value="33">
            <text:p text:style-name="P98">33</text:p>
          </table:table-cell>
          <table:table-cell table:style-name="Tableau21.B3" office:value-type="float" office:value="34">
            <text:p text:style-name="P98">34</text:p>
          </table:table-cell>
          <table:table-cell table:style-name="Tableau21.B3" office:value-type="float" office:value="28">
            <text:p text:style-name="P98">28</text:p>
          </table:table-cell>
          <table:table-cell table:style-name="Tableau21.B3" office:value-type="float" office:value="22">
            <text:p text:style-name="P98">22</text:p>
          </table:table-cell>
          <table:table-cell table:style-name="Tableau21.B3" office:value-type="float" office:value="23">
            <text:p text:style-name="P98">23</text:p>
          </table:table-cell>
          <table:table-cell table:style-name="Tableau21.B3" office:value-type="float" office:value="22">
            <text:p text:style-name="P98">22</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19">
            <text:p text:style-name="P100">19</text:p>
          </table:table-cell>
          <table:table-cell table:style-name="Tableau21.B3" office:value-type="float" office:value="15">
            <text:p text:style-name="P100">15</text:p>
          </table:table-cell>
          <table:table-cell table:style-name="Tableau21.B3" office:value-type="float" office:value="14">
            <text:p text:style-name="P100">14</text:p>
          </table:table-cell>
          <table:table-cell table:style-name="Tableau21.B3" office:value-type="float" office:value="10">
            <text:p text:style-name="P100">10</text:p>
          </table:table-cell>
          <table:table-cell table:style-name="Tableau21.B3" office:value-type="float" office:value="10">
            <text:p text:style-name="P100">10</text:p>
          </table:table-cell>
          <table:table-cell table:style-name="Tableau21.B3" office:value-type="float" office:value="11">
            <text:p text:style-name="P100">11</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1" office:value-type="string">
            <text:p text:style-name="P99">Käsitöölised </text:p>
          </table:table-cell>
          <table:table-cell table:style-name="Tableau21.B3" office:value-type="float" office:value="48">
            <text:p text:style-name="P98">48</text:p>
          </table:table-cell>
          <table:table-cell table:style-name="Tableau21.B3" office:value-type="float" office:value="38">
            <text:p text:style-name="P98">38</text:p>
          </table:table-cell>
          <table:table-cell table:style-name="Tableau21.B3" office:value-type="float" office:value="32">
            <text:p text:style-name="P98">32</text:p>
          </table:table-cell>
          <table:table-cell table:style-name="Tableau21.B3" office:value-type="float" office:value="31">
            <text:p text:style-name="P98">31</text:p>
          </table:table-cell>
          <table:table-cell table:style-name="Tableau21.B3" office:value-type="float" office:value="27">
            <text:p text:style-name="P98">27</text:p>
          </table:table-cell>
          <table:table-cell table:style-name="Tableau21.B3" office:value-type="float" office:value="17">
            <text:p text:style-name="P98">17</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20">
            <text:p text:style-name="P98">20</text:p>
          </table:table-cell>
          <table:table-cell table:style-name="Tableau21.B3" office:value-type="float" office:value="14">
            <text:p text:style-name="P100">14</text:p>
          </table:table-cell>
          <table:table-cell table:style-name="Tableau21.B3" office:value-type="float" office:value="15">
            <text:p text:style-name="P100">15</text:p>
          </table:table-cell>
          <table:table-cell table:style-name="Tableau21.B3" office:value-type="float" office:value="14">
            <text:p text:style-name="P100">14</text:p>
          </table:table-cell>
          <table:table-cell table:style-name="Tableau21.B3" office:value-type="float" office:value="11">
            <text:p text:style-name="P100">11</text:p>
          </table:table-cell>
          <table:table-cell table:style-name="Tableau21.B3" office:value-type="float" office:value="11">
            <text:p text:style-name="P100">11</text:p>
          </table:table-cell>
          <table:table-cell table:style-name="Tableau21.B3" office:value-type="float" office:value="7">
            <text:p text:style-name="P100">7</text:p>
          </table:table-cell>
          <table:table-cell table:style-name="Tableau21.B3" office:value-type="float" office:value="0">
            <text:p text:style-name="P100">0</text:p>
          </table:table-cell>
          <table:table-cell table:style-name="Tableau21.B3" office:value-type="float" office:value="1">
            <text:p text:style-name="P100">1</text:p>
          </table:table-cell>
          <table:table-cell table:style-name="Tableau21.B3" office:value-type="float" office:value="0">
            <text:p text:style-name="P100">0</text:p>
          </table:table-cell>
        </table:table-row>
        <table:table-row>
          <table:table-cell table:style-name="Tableau21.A1" office:value-type="string">
            <text:p text:style-name="P99">Majaelanikud </text:p>
          </table:table-cell>
          <table:table-cell table:style-name="Tableau21.B3" office:value-type="float" office:value="52">
            <text:p text:style-name="P98">52</text:p>
          </table:table-cell>
          <table:table-cell table:style-name="Tableau21.B3" office:value-type="float" office:value="37">
            <text:p text:style-name="P98">37</text:p>
          </table:table-cell>
          <table:table-cell table:style-name="Tableau21.B3" office:value-type="float" office:value="27">
            <text:p text:style-name="P98">27</text:p>
          </table:table-cell>
          <table:table-cell table:style-name="Tableau21.B3" office:value-type="float" office:value="40">
            <text:p text:style-name="P98">40</text:p>
          </table:table-cell>
          <table:table-cell table:style-name="Tableau21.B3" office:value-type="float" office:value="27">
            <text:p text:style-name="P98">27</text:p>
          </table:table-cell>
          <table:table-cell table:style-name="Tableau21.B3" office:value-type="float" office:value="19">
            <text:p text:style-name="P98">19</text:p>
          </table:table-cell>
          <table:table-cell table:style-name="Tableau21.B3" office:value-type="float" office:value="16">
            <text:p text:style-name="P98">16</text:p>
          </table:table-cell>
          <table:table-cell table:style-name="Tableau21.B3" office:value-type="float" office:value="25">
            <text:p text:style-name="P98">25</text:p>
          </table:table-cell>
          <table:table-cell table:style-name="Tableau21.B3" office:value-type="float" office:value="14">
            <text:p text:style-name="P98">14</text:p>
          </table:table-cell>
          <table:table-cell table:style-name="Tableau21.B3" office:value-type="float" office:value="11">
            <text:p text:style-name="P100">11</text:p>
          </table:table-cell>
          <table:table-cell table:style-name="Tableau21.B3" office:value-type="float" office:value="15">
            <text:p text:style-name="P100">15</text:p>
          </table:table-cell>
          <table:table-cell table:style-name="Tableau21.B3" office:value-type="float" office:value="14">
            <text:p text:style-name="P100">14</text:p>
          </table:table-cell>
          <table:table-cell table:style-name="Tableau21.B3" office:value-type="float" office:value="11">
            <text:p text:style-name="P100">11</text:p>
          </table:table-cell>
          <table:table-cell table:style-name="Tableau21.B3" office:value-type="float" office:value="13">
            <text:p text:style-name="P100">13</text:p>
          </table:table-cell>
          <table:table-cell table:style-name="Tableau21.B3" office:value-type="float" office:value="5">
            <text:p text:style-name="P100">5</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1" office:value-type="string">
            <text:p text:style-name="P99">Töötu </text:p>
          </table:table-cell>
          <table:table-cell table:style-name="Tableau21.B3" office:value-type="float" office:value="47">
            <text:p text:style-name="P98">47</text:p>
          </table:table-cell>
          <table:table-cell table:style-name="Tableau21.B3" office:value-type="float" office:value="37">
            <text:p text:style-name="P98">37</text:p>
          </table:table-cell>
          <table:table-cell table:style-name="Tableau21.B3" office:value-type="float" office:value="28">
            <text:p text:style-name="P98">28</text:p>
          </table:table-cell>
          <table:table-cell table:style-name="Tableau21.B3" office:value-type="float" office:value="33">
            <text:p text:style-name="P98">33</text:p>
          </table:table-cell>
          <table:table-cell table:style-name="Tableau21.B3" office:value-type="float" office:value="39">
            <text:p text:style-name="P98">39</text:p>
          </table:table-cell>
          <table:table-cell table:style-name="Tableau21.B3" office:value-type="float" office:value="20">
            <text:p text:style-name="P98">20</text:p>
          </table:table-cell>
          <table:table-cell table:style-name="Tableau21.B3" office:value-type="float" office:value="16">
            <text:p text:style-name="P98">16</text:p>
          </table:table-cell>
          <table:table-cell table:style-name="Tableau21.B3" office:value-type="float" office:value="17">
            <text:p text:style-name="P98">17</text:p>
          </table:table-cell>
          <table:table-cell table:style-name="Tableau21.B3" office:value-type="float" office:value="18">
            <text:p text:style-name="P98">18</text:p>
          </table:table-cell>
          <table:table-cell table:style-name="Tableau21.B3" office:value-type="float" office:value="12">
            <text:p text:style-name="P100">12</text:p>
          </table:table-cell>
          <table:table-cell table:style-name="Tableau21.B3" office:value-type="float" office:value="11">
            <text:p text:style-name="P100">11</text:p>
          </table:table-cell>
          <table:table-cell table:style-name="Tableau21.B3" office:value-type="float" office:value="15">
            <text:p text:style-name="P100">15</text:p>
          </table:table-cell>
          <table:table-cell table:style-name="Tableau21.B3" office:value-type="float" office:value="9">
            <text:p text:style-name="P100">9</text:p>
          </table:table-cell>
          <table:table-cell table:style-name="Tableau21.B3" office:value-type="float" office:value="14">
            <text:p text:style-name="P100">14</text:p>
          </table:table-cell>
          <table:table-cell table:style-name="Tableau21.B3" office:value-type="float" office:value="8">
            <text:p text:style-name="P100">8</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Pensionile jäänud</text:p>
          </table:table-cell>
          <table:table-cell table:style-name="Tableau21.B3" office:value-type="float" office:value="47">
            <text:p text:style-name="P98">47</text:p>
          </table:table-cell>
          <table:table-cell table:style-name="Tableau21.B3" office:value-type="float" office:value="30">
            <text:p text:style-name="P98">30</text:p>
          </table:table-cell>
          <table:table-cell table:style-name="Tableau21.B3" office:value-type="float" office:value="38">
            <text:p text:style-name="P98">38</text:p>
          </table:table-cell>
          <table:table-cell table:style-name="Tableau21.B3" office:value-type="float" office:value="35">
            <text:p text:style-name="P98">35</text:p>
          </table:table-cell>
          <table:table-cell table:style-name="Tableau21.B3" office:value-type="float" office:value="25">
            <text:p text:style-name="P98">25</text:p>
          </table:table-cell>
          <table:table-cell table:style-name="Tableau21.B3" office:value-type="float" office:value="20">
            <text:p text:style-name="P98">20</text:p>
          </table:table-cell>
          <table:table-cell table:style-name="Tableau21.B3" office:value-type="float" office:value="21">
            <text:p text:style-name="P98">21</text:p>
          </table:table-cell>
          <table:table-cell table:style-name="Tableau21.B3" office:value-type="float" office:value="23">
            <text:p text:style-name="P98">23</text:p>
          </table:table-cell>
          <table:table-cell table:style-name="Tableau21.B3" office:value-type="float" office:value="19">
            <text:p text:style-name="P98">19</text:p>
          </table:table-cell>
          <table:table-cell table:style-name="Tableau21.B3" office:value-type="float" office:value="14">
            <text:p text:style-name="P100">14</text:p>
          </table:table-cell>
          <table:table-cell table:style-name="Tableau21.B3" office:value-type="float" office:value="16">
            <text:p text:style-name="P100">16</text:p>
          </table:table-cell>
          <table:table-cell table:style-name="Tableau21.B3" office:value-type="float" office:value="13">
            <text:p text:style-name="P100">13</text:p>
          </table:table-cell>
          <table:table-cell table:style-name="Tableau21.B3" office:value-type="float" office:value="10">
            <text:p text:style-name="P100">10</text:p>
          </table:table-cell>
          <table:table-cell table:style-name="Tableau21.B3" office:value-type="float" office:value="7">
            <text:p text:style-name="P100">7</text:p>
          </table:table-cell>
          <table:table-cell table:style-name="Tableau21.B3" office:value-type="float" office:value="6">
            <text:p text:style-name="P100">6</text:p>
          </table:table-cell>
          <table:table-cell table:style-name="Tableau21.B3" office:value-type="float" office:value="2">
            <text:p text:style-name="P100">2</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Üliõpilased </text:p>
          </table:table-cell>
          <table:table-cell table:style-name="Tableau21.B3" office:value-type="float" office:value="42">
            <text:p text:style-name="P98">42</text:p>
          </table:table-cell>
          <table:table-cell table:style-name="Tableau21.B3" office:value-type="float" office:value="33">
            <text:p text:style-name="P98">33</text:p>
          </table:table-cell>
          <table:table-cell table:style-name="Tableau21.B3" office:value-type="float" office:value="28">
            <text:p text:style-name="P98">28</text:p>
          </table:table-cell>
          <table:table-cell table:style-name="Tableau21.B3" office:value-type="float" office:value="23">
            <text:p text:style-name="P98">23</text:p>
          </table:table-cell>
          <table:table-cell table:style-name="Tableau21.B3" office:value-type="float" office:value="28">
            <text:p text:style-name="P98">28</text:p>
          </table:table-cell>
          <table:table-cell table:style-name="Tableau21.B3" office:value-type="float" office:value="31">
            <text:p text:style-name="P98">31</text:p>
          </table:table-cell>
          <table:table-cell table:style-name="Tableau21.B3" office:value-type="float" office:value="21">
            <text:p text:style-name="P98">21</text:p>
          </table:table-cell>
          <table:table-cell table:style-name="Tableau21.B3" office:value-type="float" office:value="13">
            <text:p text:style-name="P98">13</text:p>
          </table:table-cell>
          <table:table-cell table:style-name="Tableau21.B3" office:value-type="float" office:value="19">
            <text:p text:style-name="P98">19</text:p>
          </table:table-cell>
          <table:table-cell table:style-name="Tableau21.B3" office:value-type="float" office:value="15">
            <text:p text:style-name="P100">15</text:p>
          </table:table-cell>
          <table:table-cell table:style-name="Tableau21.B3" office:value-type="float" office:value="13">
            <text:p text:style-name="P100">13</text:p>
          </table:table-cell>
          <table:table-cell table:style-name="Tableau21.B3" office:value-type="float" office:value="10">
            <text:p text:style-name="P100">10</text:p>
          </table:table-cell>
          <table:table-cell table:style-name="Tableau21.B3" office:value-type="float" office:value="17">
            <text:p text:style-name="P100">17</text:p>
          </table:table-cell>
          <table:table-cell table:style-name="Tableau21.B3" office:value-type="float" office:value="16">
            <text:p text:style-name="P100">16</text:p>
          </table:table-cell>
          <table:table-cell table:style-name="Tableau21.B3" office:value-type="float" office:value="16">
            <text:p text:style-name="P100">16</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Suurema osa ajast </text:p>
          </table:table-cell>
          <table:table-cell table:style-name="Tableau21.B3" office:value-type="float" office:value="58">
            <text:p text:style-name="P98">58</text:p>
          </table:table-cell>
          <table:table-cell table:style-name="Tableau21.B3" office:value-type="float" office:value="36">
            <text:p text:style-name="P98">36</text:p>
          </table:table-cell>
          <table:table-cell table:style-name="Tableau21.B3" office:value-type="float" office:value="22">
            <text:p text:style-name="P98">22</text:p>
          </table:table-cell>
          <table:table-cell table:style-name="Tableau21.B3" office:value-type="float" office:value="38">
            <text:p text:style-name="P98">38</text:p>
          </table:table-cell>
          <table:table-cell table:style-name="Tableau21.B3" office:value-type="float" office:value="40">
            <text:p text:style-name="P98">40</text:p>
          </table:table-cell>
          <table:table-cell table:style-name="Tableau21.B3" office:value-type="float" office:value="14">
            <text:p text:style-name="P98">14</text:p>
          </table:table-cell>
          <table:table-cell table:style-name="Tableau21.B3" office:value-type="float" office:value="16">
            <text:p text:style-name="P98">16</text:p>
          </table:table-cell>
          <table:table-cell table:style-name="Tableau21.B3" office:value-type="float" office:value="19">
            <text:p text:style-name="P98">19</text:p>
          </table:table-cell>
          <table:table-cell table:style-name="Tableau21.B3" office:value-type="float" office:value="18">
            <text:p text:style-name="P98">18</text:p>
          </table:table-cell>
          <table:table-cell table:style-name="Tableau21.B3" office:value-type="float" office:value="14">
            <text:p text:style-name="P100">14</text:p>
          </table:table-cell>
          <table:table-cell table:style-name="Tableau21.B3" office:value-type="float" office:value="14">
            <text:p text:style-name="P100">14</text:p>
          </table:table-cell>
          <table:table-cell table:style-name="Tableau21.B3" office:value-type="float" office:value="11">
            <text:p text:style-name="P100">11</text:p>
          </table:table-cell>
          <table:table-cell table:style-name="Tableau21.B3" office:value-type="float" office:value="13">
            <text:p text:style-name="P100">13</text:p>
          </table:table-cell>
          <table:table-cell table:style-name="Tableau21.B3" office:value-type="float" office:value="11">
            <text:p text:style-name="P100">11</text:p>
          </table:table-cell>
          <table:table-cell table:style-name="Tableau21.B3" office:value-type="float" office:value="6">
            <text:p text:style-name="P100">6</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Aeg-ajalt </text:p>
          </table:table-cell>
          <table:table-cell table:style-name="Tableau21.B3" office:value-type="float" office:value="50">
            <text:p text:style-name="P98">50</text:p>
          </table:table-cell>
          <table:table-cell table:style-name="Tableau21.B3" office:value-type="float" office:value="36">
            <text:p text:style-name="P98">36</text:p>
          </table:table-cell>
          <table:table-cell table:style-name="Tableau21.B3" office:value-type="float" office:value="29">
            <text:p text:style-name="P98">29</text:p>
          </table:table-cell>
          <table:table-cell table:style-name="Tableau21.B3" office:value-type="float" office:value="32">
            <text:p text:style-name="P98">32</text:p>
          </table:table-cell>
          <table:table-cell table:style-name="Tableau21.B3" office:value-type="float" office:value="31">
            <text:p text:style-name="P98">31</text:p>
          </table:table-cell>
          <table:table-cell table:style-name="Tableau21.B3" office:value-type="float" office:value="16">
            <text:p text:style-name="P98">16</text:p>
          </table:table-cell>
          <table:table-cell table:style-name="Tableau21.B3" office:value-type="float" office:value="17">
            <text:p text:style-name="P98">17</text:p>
          </table:table-cell>
          <table:table-cell table:style-name="Tableau21.B3" office:value-type="float" office:value="21">
            <text:p text:style-name="P98">21</text:p>
          </table:table-cell>
          <table:table-cell table:style-name="Tableau21.B3" office:value-type="float" office:value="18">
            <text:p text:style-name="P98">18</text:p>
          </table:table-cell>
          <table:table-cell table:style-name="Tableau21.B3" office:value-type="float" office:value="15">
            <text:p text:style-name="P100">15</text:p>
          </table:table-cell>
          <table:table-cell table:style-name="Tableau21.B3" office:value-type="float" office:value="16">
            <text:p text:style-name="P100">16</text:p>
          </table:table-cell>
          <table:table-cell table:style-name="Tableau21.B3" office:value-type="float" office:value="15">
            <text:p text:style-name="P100">15</text:p>
          </table:table-cell>
          <table:table-cell table:style-name="Tableau21.B3" office:value-type="float" office:value="13">
            <text:p text:style-name="P100">13</text:p>
          </table:table-cell>
          <table:table-cell table:style-name="Tableau21.B3" office:value-type="float" office:value="11">
            <text:p text:style-name="P100">11</text:p>
          </table:table-cell>
          <table:table-cell table:style-name="Tableau21.B3" office:value-type="float" office:value="9">
            <text:p text:style-name="P100">9</text:p>
          </table:table-cell>
          <table:table-cell table:style-name="Tableau21.B3" office:value-type="float" office:value="0">
            <text:p text:style-name="P100">0</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1" office:value-type="string">
            <text:p text:style-name="P99">Peaaegu mitte kunagi / mitte kunagi </text:p>
          </table:table-cell>
          <table:table-cell table:style-name="Tableau21.B3" office:value-type="float" office:value="45">
            <text:p text:style-name="P98">45</text:p>
          </table:table-cell>
          <table:table-cell table:style-name="Tableau21.B3" office:value-type="float" office:value="34">
            <text:p text:style-name="P98">34</text:p>
          </table:table-cell>
          <table:table-cell table:style-name="Tableau21.B3" office:value-type="float" office:value="37">
            <text:p text:style-name="P98">37</text:p>
          </table:table-cell>
          <table:table-cell table:style-name="Tableau21.B3" office:value-type="float" office:value="29">
            <text:p text:style-name="P98">29</text:p>
          </table:table-cell>
          <table:table-cell table:style-name="Tableau21.B3" office:value-type="float" office:value="22">
            <text:p text:style-name="P98">22</text:p>
          </table:table-cell>
          <table:table-cell table:style-name="Tableau21.B3" office:value-type="float" office:value="24">
            <text:p text:style-name="P98">24</text:p>
          </table:table-cell>
          <table:table-cell table:style-name="Tableau21.B3" office:value-type="float" office:value="23">
            <text:p text:style-name="P98">23</text:p>
          </table:table-cell>
          <table:table-cell table:style-name="Tableau21.B3" office:value-type="float" office:value="20">
            <text:p text:style-name="P98">20</text:p>
          </table:table-cell>
          <table:table-cell table:style-name="Tableau21.B3" office:value-type="float" office:value="20">
            <text:p text:style-name="P98">20</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2">
            <text:p text:style-name="P100">12</text:p>
          </table:table-cell>
          <table:table-cell table:style-name="Tableau21.B3" office:value-type="float" office:value="10">
            <text:p text:style-name="P100">10</text:p>
          </table:table-cell>
          <table:table-cell table:style-name="Tableau21.B3" office:value-type="float" office:value="10">
            <text:p text:style-name="P100">10</text:p>
          </table:table-cell>
          <table:table-cell table:style-name="Tableau21.B3" office:value-type="float" office:value="10">
            <text:p text:style-name="P100">10</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Maapiirkond või küla </text:p>
          </table:table-cell>
          <table:table-cell table:style-name="Tableau21.B3" office:value-type="float" office:value="48">
            <text:p text:style-name="P98">48</text:p>
          </table:table-cell>
          <table:table-cell table:style-name="Tableau21.B3" office:value-type="float" office:value="34">
            <text:p text:style-name="P98">34</text:p>
          </table:table-cell>
          <table:table-cell table:style-name="Tableau21.B3" office:value-type="float" office:value="35">
            <text:p text:style-name="P98">35</text:p>
          </table:table-cell>
          <table:table-cell table:style-name="Tableau21.B3" office:value-type="float" office:value="31">
            <text:p text:style-name="P98">31</text:p>
          </table:table-cell>
          <table:table-cell table:style-name="Tableau21.B3" office:value-type="float" office:value="24">
            <text:p text:style-name="P98">24</text:p>
          </table:table-cell>
          <table:table-cell table:style-name="Tableau21.B3" office:value-type="float" office:value="19">
            <text:p text:style-name="P98">19</text:p>
          </table:table-cell>
          <table:table-cell table:style-name="Tableau21.B3" office:value-type="float" office:value="20">
            <text:p text:style-name="P98">20</text:p>
          </table:table-cell>
          <table:table-cell table:style-name="Tableau21.B3" office:value-type="float" office:value="24">
            <text:p text:style-name="P98">24</text:p>
          </table:table-cell>
          <table:table-cell table:style-name="Tableau21.B3" office:value-type="float" office:value="18">
            <text:p text:style-name="P98">18</text:p>
          </table:table-cell>
          <table:table-cell table:style-name="Tableau21.B3" office:value-type="float" office:value="15">
            <text:p text:style-name="P100">15</text:p>
          </table:table-cell>
          <table:table-cell table:style-name="Tableau21.B3" office:value-type="float" office:value="13">
            <text:p text:style-name="P100">13</text:p>
          </table:table-cell>
          <table:table-cell table:style-name="Tableau21.B3" office:value-type="float" office:value="13">
            <text:p text:style-name="P100">13</text:p>
          </table:table-cell>
          <table:table-cell table:style-name="Tableau21.B3" office:value-type="float" office:value="9">
            <text:p text:style-name="P100">9</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Väike või keskmise suurusega linn</text:p>
          </table:table-cell>
          <table:table-cell table:style-name="Tableau21.B3" office:value-type="float" office:value="48">
            <text:p text:style-name="P98">48</text:p>
          </table:table-cell>
          <table:table-cell table:style-name="Tableau21.B3" office:value-type="float" office:value="34">
            <text:p text:style-name="P98">34</text:p>
          </table:table-cell>
          <table:table-cell table:style-name="Tableau21.B3" office:value-type="float" office:value="36">
            <text:p text:style-name="P98">36</text:p>
          </table:table-cell>
          <table:table-cell table:style-name="Tableau21.B3" office:value-type="float" office:value="30">
            <text:p text:style-name="P98">30</text:p>
          </table:table-cell>
          <table:table-cell table:style-name="Tableau21.B3" office:value-type="float" office:value="25">
            <text:p text:style-name="P98">25</text:p>
          </table:table-cell>
          <table:table-cell table:style-name="Tableau21.B3" office:value-type="float" office:value="22">
            <text:p text:style-name="P98">22</text:p>
          </table:table-cell>
          <table:table-cell table:style-name="Tableau21.B3" office:value-type="float" office:value="19">
            <text:p text:style-name="P98">19</text:p>
          </table:table-cell>
          <table:table-cell table:style-name="Tableau21.B3" office:value-type="float" office:value="20">
            <text:p text:style-name="P98">20</text:p>
          </table:table-cell>
          <table:table-cell table:style-name="Tableau21.B3" office:value-type="float" office:value="19">
            <text:p text:style-name="P98">19</text:p>
          </table:table-cell>
          <table:table-cell table:style-name="Tableau21.B3" office:value-type="float" office:value="16">
            <text:p text:style-name="P100">16</text:p>
          </table:table-cell>
          <table:table-cell table:style-name="Tableau21.B3" office:value-type="float" office:value="17">
            <text:p text:style-name="P100">17</text:p>
          </table:table-cell>
          <table:table-cell table:style-name="Tableau21.B3" office:value-type="float" office:value="12">
            <text:p text:style-name="P100">12</text:p>
          </table:table-cell>
          <table:table-cell table:style-name="Tableau21.B3" office:value-type="float" office:value="12">
            <text:p text:style-name="P100">12</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Suurlinn </text:p>
          </table:table-cell>
          <table:table-cell table:style-name="Tableau21.B3" office:value-type="float" office:value="46">
            <text:p text:style-name="P98">46</text:p>
          </table:table-cell>
          <table:table-cell table:style-name="Tableau21.B3" office:value-type="float" office:value="35">
            <text:p text:style-name="P98">35</text:p>
          </table:table-cell>
          <table:table-cell table:style-name="Tableau21.B3" office:value-type="float" office:value="31">
            <text:p text:style-name="P98">31</text:p>
          </table:table-cell>
          <table:table-cell table:style-name="Tableau21.B3" office:value-type="float" office:value="29">
            <text:p text:style-name="P98">29</text:p>
          </table:table-cell>
          <table:table-cell table:style-name="Tableau21.B3" office:value-type="float" office:value="29">
            <text:p text:style-name="P98">29</text:p>
          </table:table-cell>
          <table:table-cell table:style-name="Tableau21.B3" office:value-type="float" office:value="25">
            <text:p text:style-name="P98">25</text:p>
          </table:table-cell>
          <table:table-cell table:style-name="Tableau21.B3" office:value-type="float" office:value="26">
            <text:p text:style-name="P98">26</text:p>
          </table:table-cell>
          <table:table-cell table:style-name="Tableau21.B3" office:value-type="float" office:value="17">
            <text:p text:style-name="P98">17</text:p>
          </table:table-cell>
          <table:table-cell table:style-name="Tableau21.B3" office:value-type="float" office:value="20">
            <text:p text:style-name="P98">20</text:p>
          </table:table-cell>
          <table:table-cell table:style-name="Tableau21.B3" office:value-type="float" office:value="16">
            <text:p text:style-name="P100">16</text:p>
          </table:table-cell>
          <table:table-cell table:style-name="Tableau21.B3" office:value-type="float" office:value="13">
            <text:p text:style-name="P100">13</text:p>
          </table:table-cell>
          <table:table-cell table:style-name="Tableau21.B3" office:value-type="float" office:value="13">
            <text:p text:style-name="P100">13</text:p>
          </table:table-cell>
          <table:table-cell table:style-name="Tableau21.B3" office:value-type="float" office:value="12">
            <text:p text:style-name="P100">12</text:p>
          </table:table-cell>
          <table:table-cell table:style-name="Tableau21.B3" office:value-type="float" office:value="11">
            <text:p text:style-name="P100">11</text:p>
          </table:table-cell>
          <table:table-cell table:style-name="Tableau21.B3" office:value-type="float" office:value="11">
            <text:p text:style-name="P100">11</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Positiivne </text:p>
          </table:table-cell>
          <table:table-cell table:style-name="Tableau21.B3" office:value-type="float" office:value="44">
            <text:p text:style-name="P98">44</text:p>
          </table:table-cell>
          <table:table-cell table:style-name="Tableau21.B3" office:value-type="float" office:value="35">
            <text:p text:style-name="P98">35</text:p>
          </table:table-cell>
          <table:table-cell table:style-name="Tableau21.B3" office:value-type="float" office:value="37">
            <text:p text:style-name="P98">37</text:p>
          </table:table-cell>
          <table:table-cell table:style-name="Tableau21.B3" office:value-type="float" office:value="28">
            <text:p text:style-name="P98">28</text:p>
          </table:table-cell>
          <table:table-cell table:style-name="Tableau21.B3" office:value-type="float" office:value="23">
            <text:p text:style-name="P98">23</text:p>
          </table:table-cell>
          <table:table-cell table:style-name="Tableau21.B3" office:value-type="float" office:value="28">
            <text:p text:style-name="P98">28</text:p>
          </table:table-cell>
          <table:table-cell table:style-name="Tableau21.B3" office:value-type="float" office:value="25">
            <text:p text:style-name="P98">25</text:p>
          </table:table-cell>
          <table:table-cell table:style-name="Tableau21.B3" office:value-type="float" office:value="20">
            <text:p text:style-name="P98">20</text:p>
          </table:table-cell>
          <table:table-cell table:style-name="Tableau21.B3" office:value-type="float" office:value="17">
            <text:p text:style-name="P98">17</text:p>
          </table:table-cell>
          <table:table-cell table:style-name="Tableau21.B3" office:value-type="float" office:value="19">
            <text:p text:style-name="P100">19</text:p>
          </table:table-cell>
          <table:table-cell table:style-name="Tableau21.B3" office:value-type="float" office:value="12">
            <text:p text:style-name="P100">12</text:p>
          </table:table-cell>
          <table:table-cell table:style-name="Tableau21.B3" office:value-type="float" office:value="11">
            <text:p text:style-name="P100">11</text:p>
          </table:table-cell>
          <table:table-cell table:style-name="Tableau21.B3" office:value-type="float" office:value="13">
            <text:p text:style-name="P100">13</text:p>
          </table:table-cell>
          <table:table-cell table:style-name="Tableau21.B3" office:value-type="float" office:value="13">
            <text:p text:style-name="P100">13</text:p>
          </table:table-cell>
          <table:table-cell table:style-name="Tableau21.B3" office:value-type="float" office:value="12">
            <text:p text:style-name="P100">12</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0">
            <text:p text:style-name="P100">0</text:p>
          </table:table-cell>
        </table:table-row>
        <table:table-row>
          <table:table-cell table:style-name="Tableau21.A1" office:value-type="string">
            <text:p text:style-name="P99">Neutraalne </text:p>
          </table:table-cell>
          <table:table-cell table:style-name="Tableau21.B3" office:value-type="float" office:value="50">
            <text:p text:style-name="P98">50</text:p>
          </table:table-cell>
          <table:table-cell table:style-name="Tableau21.B3" office:value-type="float" office:value="35">
            <text:p text:style-name="P98">35</text:p>
          </table:table-cell>
          <table:table-cell table:style-name="Tableau21.B3" office:value-type="float" office:value="32">
            <text:p text:style-name="P98">32</text:p>
          </table:table-cell>
          <table:table-cell table:style-name="Tableau21.B3" office:value-type="float" office:value="33">
            <text:p text:style-name="P98">33</text:p>
          </table:table-cell>
          <table:table-cell table:style-name="Tableau21.B3" office:value-type="float" office:value="27">
            <text:p text:style-name="P98">27</text:p>
          </table:table-cell>
          <table:table-cell table:style-name="Tableau21.B3" office:value-type="float" office:value="18">
            <text:p text:style-name="P98">18</text:p>
          </table:table-cell>
          <table:table-cell table:style-name="Tableau21.B3" office:value-type="float" office:value="18">
            <text:p text:style-name="P98">18</text:p>
          </table:table-cell>
          <table:table-cell table:style-name="Tableau21.B3" office:value-type="float" office:value="20">
            <text:p text:style-name="P98">20</text:p>
          </table:table-cell>
          <table:table-cell table:style-name="Tableau21.B3" office:value-type="float" office:value="19">
            <text:p text:style-name="P98">19</text:p>
          </table:table-cell>
          <table:table-cell table:style-name="Tableau21.B3" office:value-type="float" office:value="13">
            <text:p text:style-name="P100">13</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7">
            <text:p text:style-name="P100">7</text:p>
          </table:table-cell>
          <table:table-cell table:style-name="Tableau21.B3" office:value-type="float" office:value="1">
            <text:p text:style-name="P100">1</text:p>
          </table:table-cell>
          <table:table-cell table:style-name="Tableau21.B3" office:value-type="float" office:value="0">
            <text:p text:style-name="P100">0</text:p>
          </table:table-cell>
          <table:table-cell table:style-name="Tableau21.B3" office:value-type="float" office:value="1">
            <text:p text:style-name="P100">1</text:p>
          </table:table-cell>
        </table:table-row>
        <table:table-row>
          <table:table-cell table:style-name="Tableau21.A1" office:value-type="string">
            <text:p text:style-name="P99">Negatiivne </text:p>
          </table:table-cell>
          <table:table-cell table:style-name="Tableau21.B3" office:value-type="float" office:value="53">
            <text:p text:style-name="P98">53</text:p>
          </table:table-cell>
          <table:table-cell table:style-name="Tableau21.B3" office:value-type="float" office:value="34">
            <text:p text:style-name="P98">34</text:p>
          </table:table-cell>
          <table:table-cell table:style-name="Tableau21.B3" office:value-type="float" office:value="28">
            <text:p text:style-name="P98">28</text:p>
          </table:table-cell>
          <table:table-cell table:style-name="Tableau21.B3" office:value-type="float" office:value="29">
            <text:p text:style-name="P98">29</text:p>
          </table:table-cell>
          <table:table-cell table:style-name="Tableau21.B3" office:value-type="float" office:value="28">
            <text:p text:style-name="P98">28</text:p>
          </table:table-cell>
          <table:table-cell table:style-name="Tableau21.B3" office:value-type="float" office:value="12">
            <text:p text:style-name="P98">12</text:p>
          </table:table-cell>
          <table:table-cell table:style-name="Tableau21.B3" office:value-type="float" office:value="15">
            <text:p text:style-name="P98">15</text:p>
          </table:table-cell>
          <table:table-cell table:style-name="Tableau21.B3" office:value-type="float" office:value="22">
            <text:p text:style-name="P98">22</text:p>
          </table:table-cell>
          <table:table-cell table:style-name="Tableau21.B3" office:value-type="float" office:value="27">
            <text:p text:style-name="P98">27</text:p>
          </table:table-cell>
          <table:table-cell table:style-name="Tableau21.B3" office:value-type="float" office:value="13">
            <text:p text:style-name="P100">13</text:p>
          </table:table-cell>
          <table:table-cell table:style-name="Tableau21.B3" office:value-type="float" office:value="19">
            <text:p text:style-name="P100">19</text:p>
          </table:table-cell>
          <table:table-cell table:style-name="Tableau21.B3" office:value-type="float" office:value="15">
            <text:p text:style-name="P100">15</text:p>
          </table:table-cell>
          <table:table-cell table:style-name="Tableau21.B3" office:value-type="float" office:value="8">
            <text:p text:style-name="P100">8</text:p>
          </table:table-cell>
          <table:table-cell table:style-name="Tableau21.B3" office:value-type="float" office:value="7">
            <text:p text:style-name="P100">7</text:p>
          </table:table-cell>
          <table:table-cell table:style-name="Tableau21.B3" office:value-type="float" office:value="6">
            <text:p text:style-name="P100">6</text:p>
          </table:table-cell>
          <table:table-cell table:style-name="Tableau21.B3" office:value-type="float" office:value="1">
            <text:p text:style-name="P100">1</text:p>
          </table:table-cell>
          <table:table-cell table:style-name="Tableau21.B3" office:value-type="float" office:value="3">
            <text:p text:style-name="P100">3</text:p>
          </table:table-cell>
          <table:table-cell table:style-name="Tableau21.B3" office:value-type="float" office:value="1">
            <text:p text:style-name="P100">1</text:p>
          </table:table-cell>
        </table:table-row>
        <table:table-row>
          <table:table-cell table:style-name="Tableau21.A4" table:number-columns-spanned="19" office:value-type="string">
            <text:p text:style-name="P79">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9">Rahul </text:p>
          </table:table-cell>
          <table:table-cell table:style-name="Tableau21.B3" office:value-type="float" office:value="46">
            <text:p text:style-name="P98">46</text:p>
          </table:table-cell>
          <table:table-cell table:style-name="Tableau21.B3" office:value-type="float" office:value="34">
            <text:p text:style-name="P98">34</text:p>
          </table:table-cell>
          <table:table-cell table:style-name="Tableau21.B3" office:value-type="float" office:value="36">
            <text:p text:style-name="P98">36</text:p>
          </table:table-cell>
          <table:table-cell table:style-name="Tableau21.B3" office:value-type="float" office:value="29">
            <text:p text:style-name="P98">29</text:p>
          </table:table-cell>
          <table:table-cell table:style-name="Tableau21.B3" office:value-type="float" office:value="23">
            <text:p text:style-name="P98">23</text:p>
          </table:table-cell>
          <table:table-cell table:style-name="Tableau21.B3" office:value-type="float" office:value="23">
            <text:p text:style-name="P98">23</text:p>
          </table:table-cell>
          <table:table-cell table:style-name="Tableau21.B3" office:value-type="float" office:value="22">
            <text:p text:style-name="P98">22</text:p>
          </table:table-cell>
          <table:table-cell table:style-name="Tableau21.B3" office:value-type="float" office:value="20">
            <text:p text:style-name="P98">20</text:p>
          </table:table-cell>
          <table:table-cell table:style-name="Tableau21.B3" office:value-type="float" office:value="19">
            <text:p text:style-name="P98">19</text:p>
          </table:table-cell>
          <table:table-cell table:style-name="Tableau21.B3" office:value-type="float" office:value="16">
            <text:p text:style-name="P100">16</text:p>
          </table:table-cell>
          <table:table-cell table:style-name="Tableau21.B3" office:value-type="float" office:value="14">
            <text:p text:style-name="P100">14</text:p>
          </table:table-cell>
          <table:table-cell table:style-name="Tableau21.B3" office:value-type="float" office:value="12">
            <text:p text:style-name="P100">12</text:p>
          </table:table-cell>
          <table:table-cell table:style-name="Tableau21.B3" office:value-type="float" office:value="11">
            <text:p text:style-name="P100">11</text:p>
          </table:table-cell>
          <table:table-cell table:style-name="Tableau21.B3" office:value-type="float" office:value="11">
            <text:p text:style-name="P100">11</text:p>
          </table:table-cell>
          <table:table-cell table:style-name="Tableau21.B3" office:value-type="float" office:value="10">
            <text:p text:style-name="P100">10</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row>
          <table:table-cell table:style-name="Tableau21.A1" office:value-type="string">
            <text:p text:style-name="P99">Ei ole rahul </text:p>
          </table:table-cell>
          <table:table-cell table:style-name="Tableau21.B3" office:value-type="float" office:value="56">
            <text:p text:style-name="P98">56</text:p>
          </table:table-cell>
          <table:table-cell table:style-name="Tableau21.B3" office:value-type="float" office:value="35">
            <text:p text:style-name="P98">35</text:p>
          </table:table-cell>
          <table:table-cell table:style-name="Tableau21.B3" office:value-type="float" office:value="27">
            <text:p text:style-name="P98">27</text:p>
          </table:table-cell>
          <table:table-cell table:style-name="Tableau21.B3" office:value-type="float" office:value="33">
            <text:p text:style-name="P98">33</text:p>
          </table:table-cell>
          <table:table-cell table:style-name="Tableau21.B3" office:value-type="float" office:value="36">
            <text:p text:style-name="P98">36</text:p>
          </table:table-cell>
          <table:table-cell table:style-name="Tableau21.B3" office:value-type="float" office:value="15">
            <text:p text:style-name="P98">15</text:p>
          </table:table-cell>
          <table:table-cell table:style-name="Tableau21.B3" office:value-type="float" office:value="17">
            <text:p text:style-name="P98">17</text:p>
          </table:table-cell>
          <table:table-cell table:style-name="Tableau21.B3" office:value-type="float" office:value="22">
            <text:p text:style-name="P98">22</text:p>
          </table:table-cell>
          <table:table-cell table:style-name="Tableau21.B3" office:value-type="float" office:value="20">
            <text:p text:style-name="P98">20</text:p>
          </table:table-cell>
          <table:table-cell table:style-name="Tableau21.B3" office:value-type="float" office:value="14">
            <text:p text:style-name="P100">14</text:p>
          </table:table-cell>
          <table:table-cell table:style-name="Tableau21.B3" office:value-type="float" office:value="15">
            <text:p text:style-name="P100">15</text:p>
          </table:table-cell>
          <table:table-cell table:style-name="Tableau21.B3" office:value-type="float" office:value="16">
            <text:p text:style-name="P100">16</text:p>
          </table:table-cell>
          <table:table-cell table:style-name="Tableau21.B3" office:value-type="float" office:value="10">
            <text:p text:style-name="P100">10</text:p>
          </table:table-cell>
          <table:table-cell table:style-name="Tableau21.B3" office:value-type="float" office:value="9">
            <text:p text:style-name="P100">9</text:p>
          </table:table-cell>
          <table:table-cell table:style-name="Tableau21.B3" office:value-type="float" office:value="6">
            <text:p text:style-name="P100">6</text:p>
          </table:table-cell>
          <table:table-cell table:style-name="Tableau21.B3" office:value-type="float" office:value="1">
            <text:p text:style-name="P100">1</text:p>
          </table:table-cell>
          <table:table-cell table:style-name="Tableau21.B3" office:value-type="float" office:value="1">
            <text:p text:style-name="P100">1</text:p>
          </table:table-cell>
          <table:table-cell table:style-name="Tableau21.B3" office:value-type="float" office:value="1">
            <text:p text:style-name="P100">1</text:p>
          </table:table-cell>
        </table:table-row>
      </table:table>
      <text:p text:style-name="P24"/>
      <text:h text:style-name="P16" text:outline-level="2"><text:bookmark-start text:name="__RefHeading___Toc316628_3078747257"/>Väärtused, mida Euroopa Parlament peaks esmajärjekorras kaitsma<text:bookmark-end text:name="__RefHeading___Toc316628_3078747257"/></text:h>
      <text:p text:style-name="P24">Kodanike ootused väärtuste suhtes, mida Euroopa Parlament peaks kaitsma, annavad olulise ülevaate sellest, kuidas eurooplased tajuvad Euroopa Liidu põhiülesannet ja demokraatlikke aluseid. Lisaks konkreetsetele poliitilistele prioriteetidele toovad need seisukohad esile aluspõhimõtted, mis kodanike arvates peaksid suunama parlamendi tööd ja kujundama Euroopa Liidu tulevast suunda.</text:p>
      <text:p text:style-name="P24">ELi tasandil paistab rahu selgelt silma kõige olulisema väärtusena, mida eurooplaste arvates peaks kaitsma Euroopa Parlament, millele viitas veidi üle poole vastanutest (51%, –1 protsendipunkti), jäädes kodanike ootuste nurgakiviks seoses ELi põhimissiooniga. Demokraatia on teine kõige sagedamini nimetatud väärtus, mille valis 32 % vastanutest, ja see on alates 2025. aasta novembrist suhteliselt stabiilne (–3 protsendipunkti). </text:p>
      <text:p text:style-name="P24">Rahule ja demokraatiale järgneb inimõiguste kaitse ELis ja kogu maailmas (22 %, muutumatu), sõna- ja mõttevabadus (22 %, –1 protsendipunkti) ning õigusriik (21 %, muutumatu). Üheskoos rõhutavad need tulemused ELi rolli jätkuvat tähtsust peamiste demokraatlike ja õiguspõhimõtete kaitsmisel.</text:p>
      <text:p text:style-name="P24">Muid väärtusi mainib väiksem, kuid siiski märkimisväärne osa vastanutest. Solidaarsus liikmesriikide vahel (18%, +1 pp) ja liikumisvabadus (15%, +1 pp) peegeldavad Euroopa integratsiooniga seotud ootusi. </text:p>
      <text:p text:style-name="P24">Järjestusest allpool on endiselt asjakohased sellised väärtused nagu rahvusliku identiteedi austamine (15 %, muutmata), naiste ja meeste võrdõiguslikkus (14 %, –1 protsendipunkti), sallivus ja mitmekesisuse austamine (14 %, muutmata), inimväärikus (14 %, muutmata) ja võitlus diskrimineerimise vastu (11 %, muutmata), kuigi neid mainitakse väiksemal määral. Rahvusvaheline solidaarsus kajastub nende vastajate osakaalus, kes viitavad solidaarsusele arengumaadega (10%, muutumatu), samal ajal kui usuvabadust (6%, muutumatu) ja varjupaiga taotlemise õigust (5%, muutumatu) mainitakse harvem.</text:p>
      <text:p text:style-name="P24">Kokkuvõttes näitavad need leiud, et eurooplaste ootused keskenduvad tugevalt rahule ja demokraatlikele põhimõtetele, mida täiendavad ulatuslikud põhiõigused ja -väärtused. Üldine muster püsib stabiilne, mis kinnitab, et kodanikud ootavad, et Euroopa Parlament tegutseks põhiväärtuste kaitsjana olukorras, mida iseloomustavad ülemaailmne ebakindlus ja geopoliitilised probleemid.</text:p>
      <text:p text:style-name="P24"/>
      <text:p text:style-name="P26"><draw:g text:anchor-type="paragraph" draw:z-index="53" draw:name="Forme56" draw:style-name="gr9"><draw:frame draw:style-name="gr175" draw:text-style-name="P106" svg:width="4cm" svg:height="9.677cm" svg:x="13.002cm" svg:y="1.198cm"><draw:image xlink:href="Pictures/1000000000000208000004EA174B912CC9C24CE5.png" xlink:type="simple" xlink:show="embed" xlink:actuate="onLoad" draw:mime-type="image/png"><text:p/></draw:image></draw:frame><draw:frame draw:style-name="gr176" draw:text-style-name="P123" svg:width="12.902cm" svg:height="9.663cm" svg:x="0cm" svg:y="1.374cm"><draw:text-box><text:p text:style-name="P122"><text:span text:style-name="T42">rahu</text:span></text:p><text:p text:style-name="P122"><text:span text:style-name="T42">Demokraatia</text:span></text:p><text:p text:style-name="P122"><text:span text:style-name="T42">Inimõiguste kaitse ELis ja kogu maailmas</text:span></text:p><text:p text:style-name="P122"><text:span text:style-name="T42">Sõna- ja mõttevabadus</text:span></text:p><text:p text:style-name="P122"><text:span text:style-name="T42">Õigusriik</text:span></text:p><text:p text:style-name="P122"><text:span text:style-name="T42">Solidaarsus ELi liikmesriikide ja nende piirkondade vahel</text:span></text:p><text:p text:style-name="P122"><text:span text:style-name="T42">Liikumisvabadus</text:span></text:p><text:p text:style-name="P122"><text:span text:style-name="T42">ELi liikmesriikide rahvusliku identiteedi, kultuuri ja traditsioonide austamine</text:span></text:p><text:p text:style-name="P122"><text:span text:style-name="T42">Naiste ja meeste võrdõiguslikkus</text:span></text:p><text:p text:style-name="P122"><text:span text:style-name="T42">Sallivus ja mitmekesisuse austamine ühiskonnas</text:span></text:p><text:p text:style-name="P122"><text:span text:style-name="T42">Inimväärikus, sealhulgas surmanuhtluse, piinamise või orjuse keeld</text:span></text:p><text:p text:style-name="P122"><text:span text:style-name="T42">Diskrimineerimise vastu võitlemine ja vähemuste kaitse</text:span></text:p><text:p text:style-name="P122"><text:span text:style-name="T42">Solidaarsus ELi ja maailma arengumaade vahel</text:span></text:p><text:p text:style-name="P122"><text:span text:style-name="T42">Usu- ja veendumusvabadus</text:span></text:p><text:p text:style-name="P122"><text:span text:style-name="T42">Õigus taotleda tagakiusamise eest varjupaika</text:span></text:p><text:p text:style-name="P122"><text:span text:style-name="T42">Muud (SPONTANEOUS)</text:span></text:p><text:p text:style-name="P122"><text:span text:style-name="T42">Puuduvad (SPONTANEOUS)</text:span></text:p><text:p text:style-name="P122"><text:span text:style-name="T42">Ei tea</text:span></text:p></draw:text-box></draw:frame><draw:frame draw:style-name="gr177" draw:text-style-name="P106" svg:width="5.501cm" svg:height="0.415cm" svg:x="3.3cm" svg:y="11.319cm"><draw:image xlink:href="Pictures/1000000000000132000000172BF20783865AE887.png" xlink:type="simple" xlink:show="embed" xlink:actuate="onLoad" draw:mime-type="image/png"><text:p/></draw:image></draw:frame><draw:frame draw:style-name="gr178" draw:text-style-name="P106" svg:width="4.601cm" svg:height="0.578cm" svg:x="2cm" svg:y="11.921cm"><draw:text-box><text:p text:style-name="P114"><text:span text:style-name="T42">aprill/mai 2026</text:span></text:p></draw:text-box></draw:frame><draw:frame draw:style-name="gr179" draw:text-style-name="P109" svg:width="3.601cm" svg:height="0.74cm" svg:x="7.5cm" svg:y="11.921cm"><draw:text-box><text:p text:style-name="P107"><text:span text:style-name="T43">Δ</text:span> <text:span text:style-name="T42">november 2025</text:span></text:p></draw:text-box></draw:frame><draw:frame draw:style-name="gr180" draw:text-style-name="P109" svg:width="15.029cm" svg:height="1.206cm" svg:x="1.9cm" svg:y="0.115cm"><draw:text-box><text:p text:style-name="P107"><text:span text:style-name="T42">QA8ab Milliseid järgmistest väärtustest peaks Euroopa Parlament Teie arvates esmajärjekorras kaitsma? Esiteks? Ja siis? (MAX. 3 VASTUTUSED) (%)</text:span></text:p></draw:text-box></draw:frame></draw:g>Riiklikul tasandil on rahu kõige sagedamini mainitud prioriteet 26 riigis, mis kinnitab selle laialdast vastukaja kogu Euroopa Liidus. Kõige sagedamini mainitakse seda Sloveenias (66%), Leedus (65%) ja Eestis (61%). </text:p>
      <text:p text:style-name="P24">Demokraatia on kõige sagedasem väärtus ainult Rootsis (51%), kuid rahu on endiselt tähtsuselt teine väärtus. Demokraatia on oluline prioriteet ka kogu Euroopa Liidus. See kuulub 20 liikmesriigis kolme kõige sagedamini nimetatud väärtuse hulka, mis kinnitab selle laialdast asjakohasust isegi siis, kui see ei ole kõige sagedasem väärtus.</text:p>
      <text:p text:style-name="P24"/>
      <text:p text:style-name="P26"><draw:g text:anchor-type="paragraph" draw:z-index="54" draw:name="Forme57" draw:style-name="gr9"><draw:frame draw:style-name="gr170" draw:text-style-name="P106" svg:width="16.435cm" svg:height="6.303cm" svg:x="0.199cm" svg:y="1.928cm"><draw:image xlink:href="Pictures/10000000000004E6000001E1F965CA373DDBCBAB.png" xlink:type="simple" xlink:show="embed" xlink:actuate="onLoad" draw:mime-type="image/png"><text:p/></draw:image></draw:frame><draw:g draw:style-name="gr4"><draw:frame draw:style-name="gr171" draw:text-style-name="P106" svg:width="0.812cm" svg:height="0.828cm" svg:x="9.999cm" svg:y="1.37cm"><draw:image xlink:href="Pictures/100000000000003000000031A103C4D8FD16B25D.png" xlink:type="simple" xlink:show="embed" xlink:actuate="onLoad" draw:mime-type="image/png"><text:p/></draw:image></draw:frame><draw:frame draw:style-name="gr172" draw:text-style-name="P109" svg:width="1.897cm" svg:height="0.578cm" svg:x="10.703cm" svg:y="1.227cm"><draw:text-box><text:p text:style-name="P107"><text:span text:style-name="T42">rahu</text:span></text:p></draw:text-box></draw:frame><draw:frame draw:style-name="gr173" draw:text-style-name="P109" svg:width="2.019cm" svg:height="0.902cm" svg:x="10.7cm" svg:y="1.797cm"><draw:text-box><text:p text:style-name="P107"><text:span text:style-name="T42">Demokraatia</text:span></text:p></draw:text-box></draw:frame></draw:g><draw:frame draw:style-name="gr174" draw:text-style-name="P109" svg:width="16.629cm" svg:height="0.902cm" svg:x="0cm" svg:y="0.109cm"><draw:text-box><text:p text:style-name="P107"><text:span text:style-name="T42">QA8ab Milliseid järgmistest väärtustest peaks Euroopa Parlament Teie arvates esmajärjekorras kaitsma? Esiteks? Ja siis? (MAX. 3 VASTUTUSED) (%)</text:span></text:p></draw:text-box></draw:frame></draw:g><draw:g text:anchor-type="paragraph" draw:z-index="55" draw:name="Forme58" draw:style-name="gr9"><draw:frame draw:style-name="gr167" draw:text-style-name="P106" svg:width="8.441cm" svg:height="5.197cm" svg:x="10.5cm" svg:y="9.785cm"><draw:image xlink:href="Pictures/10000000000003E200000264F86CAC0FF0B88644.png" xlink:type="simple" xlink:show="embed" xlink:actuate="onLoad" draw:mime-type="image/png"><text:p/></draw:image></draw:frame><draw:frame draw:style-name="gr168" draw:text-style-name="P121" svg:width="10.663cm" svg:height="5.121cm" svg:x="0cm" svg:y="10.259cm"><draw:text-box><text:p text:style-name="P110"><text:span text:style-name="T42">rahu</text:span></text:p><text:p text:style-name="P110"><text:span text:style-name="T42">Demokraatia</text:span></text:p><text:p text:style-name="P110"><text:span text:style-name="T42">Humaanide õiguste kaitse ELis ja kogu maailmas</text:span></text:p><text:p text:style-name="P110"><text:span text:style-name="T42">Sõna- ja mõttevabadus</text:span></text:p><text:p text:style-name="P110"><text:span text:style-name="T42">Õigusriik</text:span></text:p><text:p text:style-name="P110"><text:span text:style-name="T42">Solidaarsus ELi liikmesriikide ja nende piirkondade vahel</text:span></text:p><text:p text:style-name="P110"><text:span text:style-name="T42">Liikumisvabadus</text:span></text:p><text:p text:style-name="P110"><text:span text:style-name="T42">ELi liikmesriikide rahvusliku identiteedi, kultuuri ja traditsioonide austamine</text:span></text:p><text:p text:style-name="P110"><text:span text:style-name="T42">Naiste ja meeste võrdõiguslikkus</text:span></text:p><text:p text:style-name="P110"><text:span text:style-name="T42">Sallivus ja mitmekesisuse austamine ühiskonnas</text:span></text:p><text:p text:style-name="P110"><text:span text:style-name="T42">Inimväärikus, sealhulgas surmanuhtluse, piinamise või orjuse keeld</text:span></text:p><text:p text:style-name="P110"><text:span text:style-name="T42">Diskrimineerimise vastu võitlemine ja vähemuste kaitse</text:span></text:p><text:p text:style-name="P110"><text:span text:style-name="T42">Solidaarsus ELi ja maailma arengumaade vahel</text:span></text:p><text:p text:style-name="P110"><text:span text:style-name="T42">Usu- ja veendumusvabadus</text:span></text:p><text:p text:style-name="P110"><text:span text:style-name="T42">Õigus taotleda tagakiusamise eest varjupaika</text:span></text:p></draw:text-box></draw:frame><draw:frame draw:style-name="gr169" draw:text-style-name="P109" svg:width="17.202cm" svg:height="0.902cm" svg:x="1.499cm" svg:y="8.481cm"><draw:text-box><text:p text:style-name="P107"><text:span text:style-name="T42">QA8ab Milliseid järgmistest väärtustest peaks Euroopa Parlament Teie arvates esmajärjekorras kaitsma? Esiteks? Ja siis? (MAX. 3 VASTUTUSED) (%)</text:span></text:p></draw:text-box></draw:frame></draw:g></text:p>
      <text:p text:style-name="P26">Arusaamad väärtustest, mida Euroopa Parlament peaks prioriteedina kaitsma, on sotsiaaldemograafilistes ja hoiakulistes rühmades erinevad, kuigi rahu ja demokraatia on järjepidevalt kõigi kategooriate peamised prioriteedid.</text:p>
      <text:p text:style-name="P24">Soolised erinevused on suhteliselt piiratud, kuigi võib täheldada mõningaid erinevusi. Naised seavad meestest suurema tõenäosusega esikohale rahu (53% vs. 49%) ja inimõiguste kaitse (24% vs. 20%) ning naiste ja meeste võrdõiguslikkuse (17% vs. 11%), mis näitab mõnevõrra suuremat rõhuasetust sotsiaalsetele ja normatiivsetele väärtustele. Mehed seevastu tõstavad veidi suurema tõenäosusega esile õigusriigi põhimõtet (24% vs. 18%) ja liikumisvabadust (17% vs. 14%), kuigi üldine muster jääb üldjoontes sarnaseks.</text:p>
      <text:p text:style-name="P24">Vanuserühmade lõikes võib täheldada mõningaid erinevusi. Nooremad vastajad (15–24aastased) pööravad suhteliselt suuremat tähelepanu sõnavabadusele (24% vs. 21–22% vanemate vastajate seas) ning naiste ja meeste võrdõiguslikkusele (18% vs. 13–15%), samuti sallivusele ja mitmekesisuse austamisele (17% vs. 13–15%). Seevastu vanemad vastajad, eelkõige 55-aastased ja vanemad, seavad suurema tõenäosusega esikohale rahu (55% vs. 47% kõige nooremate seas), demokraatia (34% vs. 27%) ja õigusriigi (22% vs. 15%), mis näitab suuremat keskendumist rahule ja institutsioonilistele väärtustele. </text:p>
      <text:p text:style-name="P24">Erinevused haridustasemete vahel on samuti ilmsed. Madala haridustasemega vastajad seavad rahu suurema tõenäosusega esikohale (57%) võrreldes 45%-ga kõrge haridustasemega vastajate seas, mis näitab, et vähem haritud rühmades pannakse suuremat rõhku rahule. Seevastu kõrge haridustasemega vastajad seavad suurema tõenäosusega esikohale inimõiguste kaitse (26% vs. 19%), õigusriigi (23% vs. 19%) ja rahvusliku identiteedi austamise (16% vs. 12%). </text:p>
      <text:p text:style-name="P24">Selget seost täheldatakse ka vastajate finantsolukorra kaalumisel. Vastajad, kes ei ole peaaegu kunagi või ei ole kunagi rahalistes raskustes, seavad suurema tõenäosusega esikohale demokraatia (34% vs. 28%), õigusriigi (22% vs. 17%) ja liikumisvabaduse (15% vs. 11%), mis viitab sellele, et rahaliselt turvalisemad rühmad panevad suhteliselt suuremat rõhku institutsioonilistele ja normatiivsetele väärtustele.</text:p>
      <text:p text:style-name="P24">ELi positiivse kuvandiga vastajad seavad suurema tõenäosusega esikohale demokraatia (34% vs. 29%), inimõigused (25% vs. 17%), ELi liikmesriikide vahelise solidaarsuse (20% vs. 15%) ja mitmekesisuse austamise (16% vs. 11%), samas kui ELi negatiivse kuvandiga vastajad panevad suhteliselt suuremat rõhku rahule (53% vs. 48%) ja sõnavabadusele (25% vs. 21%). </text:p>
      <text:p text:style-name="P24"/>
      <table:table table:name="Tableau22" table:style-name="Tableau22">
        <table:table-column table:style-name="Tableau22.A"/>
        <table:table-column table:style-name="Tableau22.B" table:number-columns-repeated="18"/>
        <table:table-row>
          <table:table-cell table:style-name="Tableau22.A1" table:number-columns-spanned="19" office:value-type="string">
            <text:p text:style-name="P99">QA8ab Milliseid järgmistest väärtustest peaks Euroopa Parlament Teie arvates esmajärjekorras kaitsma? Ja siis? (MAX. 3 ANSWERS)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7"/>
          </table:table-cell>
          <table:table-cell table:style-name="Tableau22.A1" office:value-type="string">
            <text:p text:style-name="P98">rahu</text:p>
          </table:table-cell>
          <table:table-cell table:style-name="Tableau22.A1" office:value-type="string">
            <text:p text:style-name="P98">Demokraatia</text:p>
          </table:table-cell>
          <table:table-cell table:style-name="Tableau22.A1" office:value-type="string">
            <text:p text:style-name="P98">Inimõiguste kaitse ELis ja kogu maailmas</text:p>
          </table:table-cell>
          <table:table-cell table:style-name="Tableau22.A1" office:value-type="string">
            <text:p text:style-name="P98">Sõna- ja mõttevabadus</text:p>
          </table:table-cell>
          <table:table-cell table:style-name="Tableau22.A1" office:value-type="string">
            <text:p text:style-name="P98">Õigusriik</text:p>
          </table:table-cell>
          <table:table-cell table:style-name="Tableau22.A1" office:value-type="string">
            <text:p text:style-name="P98">Solidaarsus ELi liikmesriikide ja nende piirkondade vahel</text:p>
          </table:table-cell>
          <table:table-cell table:style-name="Tableau22.A1" office:value-type="string">
            <text:p text:style-name="P98">Liikumisvabadus</text:p>
          </table:table-cell>
          <table:table-cell table:style-name="Tableau22.A1" office:value-type="string">
            <text:p text:style-name="P98">ELi liikmesriikide rahvusliku identiteedi, kultuuri ja traditsioonide austamine</text:p>
          </table:table-cell>
          <table:table-cell table:style-name="Tableau22.A1" office:value-type="string">
            <text:p text:style-name="P98">Naiste ja meeste võrdõiguslikkus</text:p>
          </table:table-cell>
          <table:table-cell table:style-name="Tableau22.A1" office:value-type="string">
            <text:p text:style-name="P98">Sallivus ja mitmekesisuse austamine ühiskonnas</text:p>
          </table:table-cell>
          <table:table-cell table:style-name="Tableau22.A1" office:value-type="string">
            <text:p text:style-name="P98">Inimväärikus, sealhulgas surmanuhtluse, piinamise või orjuse keeld</text:p>
          </table:table-cell>
          <table:table-cell table:style-name="Tableau22.A1" office:value-type="string">
            <text:p text:style-name="P98">diskrimineerimise vastu võitlemine ja vähemuste kaitse</text:p>
          </table:table-cell>
          <table:table-cell table:style-name="Tableau22.A1" office:value-type="string">
            <text:p text:style-name="P98">Solidaarsus ELi ja maailma arengumaade vahel</text:p>
          </table:table-cell>
          <table:table-cell table:style-name="Tableau22.A1" office:value-type="string">
            <text:p text:style-name="P98">Usu- ja veendumusvabadus</text:p>
          </table:table-cell>
          <table:table-cell table:style-name="Tableau22.A1" office:value-type="string">
            <text:p text:style-name="P98">Õigus taotleda tagakiusamise eest varjupaika </text:p>
          </table:table-cell>
          <table:table-cell table:style-name="Tableau22.A1" office:value-type="string">
            <text:p text:style-name="P98">Muud (SPONTANEOUS)</text:p>
          </table:table-cell>
          <table:table-cell table:style-name="Tableau22.A1" office:value-type="string">
            <text:p text:style-name="P98">Puuduvad (SPONTANEOUS)</text:p>
          </table:table-cell>
          <table:table-cell table:style-name="Tableau22.A1" office:value-type="string">
            <text:p text:style-name="P98">Ei tea</text:p>
          </table:table-cell>
        </table:table-row>
        <table:table-row>
          <table:table-cell table:style-name="Tableau22.A1" office:value-type="string">
            <text:p text:style-name="P99">EL 27 </text:p>
          </table:table-cell>
          <table:table-cell table:style-name="Tableau22.B3" office:value-type="float" office:value="51">
            <text:p text:style-name="P98">51</text:p>
          </table:table-cell>
          <table:table-cell table:style-name="Tableau22.B3" office:value-type="float" office:value="32">
            <text:p text:style-name="P98">32</text:p>
          </table:table-cell>
          <table:table-cell table:style-name="Tableau22.B3" office:value-type="float" office:value="22">
            <text:p text:style-name="P98">22</text:p>
          </table:table-cell>
          <table:table-cell table:style-name="Tableau22.B3" office:value-type="float" office:value="22">
            <text:p text:style-name="P98">22</text:p>
          </table:table-cell>
          <table:table-cell table:style-name="Tableau22.B3" office:value-type="float" office:value="21">
            <text:p text:style-name="P98">21</text:p>
          </table:table-cell>
          <table:table-cell table:style-name="Tableau22.B3" office:value-type="float" office:value="18">
            <text:p text:style-name="P98">18</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1">
            <text:p text:style-name="P98">11</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Mees </text:p>
          </table:table-cell>
          <table:table-cell table:style-name="Tableau22.B3" office:value-type="float" office:value="49">
            <text:p text:style-name="P98">49</text:p>
          </table:table-cell>
          <table:table-cell table:style-name="Tableau22.B3" office:value-type="float" office:value="32">
            <text:p text:style-name="P98">32</text:p>
          </table:table-cell>
          <table:table-cell table:style-name="Tableau22.B3" office:value-type="float" office:value="20">
            <text:p text:style-name="P98">20</text:p>
          </table:table-cell>
          <table:table-cell table:style-name="Tableau22.B3" office:value-type="float" office:value="23">
            <text:p text:style-name="P98">23</text:p>
          </table:table-cell>
          <table:table-cell table:style-name="Tableau22.B3" office:value-type="float" office:value="24">
            <text:p text:style-name="P98">24</text:p>
          </table:table-cell>
          <table:table-cell table:style-name="Tableau22.B3" office:value-type="float" office:value="19">
            <text:p text:style-name="P98">19</text:p>
          </table:table-cell>
          <table:table-cell table:style-name="Tableau22.B3" office:value-type="float" office:value="17">
            <text:p text:style-name="P98">17</text:p>
          </table:table-cell>
          <table:table-cell table:style-name="Tableau22.B3" office:value-type="float" office:value="16">
            <text:p text:style-name="P98">16</text:p>
          </table:table-cell>
          <table:table-cell table:style-name="Tableau22.B3" office:value-type="float" office:value="11">
            <text:p text:style-name="P98">11</text:p>
          </table:table-cell>
          <table:table-cell table:style-name="Tableau22.B3" office:value-type="float" office:value="13">
            <text:p text:style-name="P98">13</text:p>
          </table:table-cell>
          <table:table-cell table:style-name="Tableau22.B3" office:value-type="float" office:value="14">
            <text:p text:style-name="P98">14</text:p>
          </table:table-cell>
          <table:table-cell table:style-name="Tableau22.B3" office:value-type="float" office:value="10">
            <text:p text:style-name="P98">10</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Naine </text:p>
          </table:table-cell>
          <table:table-cell table:style-name="Tableau22.B3" office:value-type="float" office:value="53">
            <text:p text:style-name="P98">53</text:p>
          </table:table-cell>
          <table:table-cell table:style-name="Tableau22.B3" office:value-type="float" office:value="32">
            <text:p text:style-name="P98">32</text:p>
          </table:table-cell>
          <table:table-cell table:style-name="Tableau22.B3" office:value-type="float" office:value="24">
            <text:p text:style-name="P98">24</text:p>
          </table:table-cell>
          <table:table-cell table:style-name="Tableau22.B3" office:value-type="float" office:value="21">
            <text:p text:style-name="P98">21</text:p>
          </table:table-cell>
          <table:table-cell table:style-name="Tableau22.B3" office:value-type="float" office:value="18">
            <text:p text:style-name="P98">18</text:p>
          </table:table-cell>
          <table:table-cell table:style-name="Tableau22.B3" office:value-type="float" office:value="18">
            <text:p text:style-name="P98">18</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7">
            <text:p text:style-name="P98">17</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1">
            <text:p text:style-name="P98">11</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6">
            <text:p text:style-name="P98">6</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15- 24 </text:p>
          </table:table-cell>
          <table:table-cell table:style-name="Tableau22.B3" office:value-type="float" office:value="47">
            <text:p text:style-name="P98">47</text:p>
          </table:table-cell>
          <table:table-cell table:style-name="Tableau22.B3" office:value-type="float" office:value="27">
            <text:p text:style-name="P98">27</text:p>
          </table:table-cell>
          <table:table-cell table:style-name="Tableau22.B3" office:value-type="float" office:value="23">
            <text:p text:style-name="P98">23</text:p>
          </table:table-cell>
          <table:table-cell table:style-name="Tableau22.B3" office:value-type="float" office:value="24">
            <text:p text:style-name="P98">24</text:p>
          </table:table-cell>
          <table:table-cell table:style-name="Tableau22.B3" office:value-type="float" office:value="15">
            <text:p text:style-name="P98">15</text:p>
          </table:table-cell>
          <table:table-cell table:style-name="Tableau22.B3" office:value-type="float" office:value="18">
            <text:p text:style-name="P98">18</text:p>
          </table:table-cell>
          <table:table-cell table:style-name="Tableau22.B3" office:value-type="float" office:value="16">
            <text:p text:style-name="P98">16</text:p>
          </table:table-cell>
          <table:table-cell table:style-name="Tableau22.B3" office:value-type="float" office:value="14">
            <text:p text:style-name="P98">14</text:p>
          </table:table-cell>
          <table:table-cell table:style-name="Tableau22.B3" office:value-type="float" office:value="18">
            <text:p text:style-name="P98">18</text:p>
          </table:table-cell>
          <table:table-cell table:style-name="Tableau22.B3" office:value-type="float" office:value="17">
            <text:p text:style-name="P98">17</text:p>
          </table:table-cell>
          <table:table-cell table:style-name="Tableau22.B3" office:value-type="float" office:value="16">
            <text:p text:style-name="P98">16</text:p>
          </table:table-cell>
          <table:table-cell table:style-name="Tableau22.B3" office:value-type="float" office:value="13">
            <text:p text:style-name="P98">13</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0">
            <text:p text:style-name="P98">0</text:p>
          </table:table-cell>
          <table:table-cell table:style-name="Tableau22.B3" office:value-type="float" office:value="1">
            <text:p text:style-name="P98">1</text:p>
          </table:table-cell>
        </table:table-row>
        <table:table-row>
          <table:table-cell table:style-name="Tableau22.A1" office:value-type="string">
            <text:p text:style-name="P99">25—39 </text:p>
          </table:table-cell>
          <table:table-cell table:style-name="Tableau22.B3" office:value-type="float" office:value="48">
            <text:p text:style-name="P98">48</text:p>
          </table:table-cell>
          <table:table-cell table:style-name="Tableau22.B3" office:value-type="float" office:value="29">
            <text:p text:style-name="P98">29</text:p>
          </table:table-cell>
          <table:table-cell table:style-name="Tableau22.B3" office:value-type="float" office:value="25">
            <text:p text:style-name="P98">25</text:p>
          </table:table-cell>
          <table:table-cell table:style-name="Tableau22.B3" office:value-type="float" office:value="22">
            <text:p text:style-name="P98">22</text:p>
          </table:table-cell>
          <table:table-cell table:style-name="Tableau22.B3" office:value-type="float" office:value="21">
            <text:p text:style-name="P98">21</text:p>
          </table:table-cell>
          <table:table-cell table:style-name="Tableau22.B3" office:value-type="float" office:value="17">
            <text:p text:style-name="P98">17</text:p>
          </table:table-cell>
          <table:table-cell table:style-name="Tableau22.B3" office:value-type="float" office:value="17">
            <text:p text:style-name="P98">17</text:p>
          </table:table-cell>
          <table:table-cell table:style-name="Tableau22.B3" office:value-type="float" office:value="14">
            <text:p text:style-name="P98">14</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1">
            <text:p text:style-name="P98">11</text:p>
          </table:table-cell>
          <table:table-cell table:style-name="Tableau22.B3" office:value-type="float" office:value="5">
            <text:p text:style-name="P98">5</text:p>
          </table:table-cell>
          <table:table-cell table:style-name="Tableau22.B3" office:value-type="float" office:value="6">
            <text:p text:style-name="P98">6</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40-54 </text:p>
          </table:table-cell>
          <table:table-cell table:style-name="Tableau22.B3" office:value-type="float" office:value="49">
            <text:p text:style-name="P98">49</text:p>
          </table:table-cell>
          <table:table-cell table:style-name="Tableau22.B3" office:value-type="float" office:value="32">
            <text:p text:style-name="P98">32</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0">
            <text:p text:style-name="P98">10</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6">
            <text:p text:style-name="P98">6</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gt;=55</text:p>
          </table:table-cell>
          <table:table-cell table:style-name="Tableau22.B3" office:value-type="float" office:value="55">
            <text:p text:style-name="P98">55</text:p>
          </table:table-cell>
          <table:table-cell table:style-name="Tableau22.B3" office:value-type="float" office:value="34">
            <text:p text:style-name="P98">34</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22">
            <text:p text:style-name="P98">22</text:p>
          </table:table-cell>
          <table:table-cell table:style-name="Tableau22.B3" office:value-type="float" office:value="17">
            <text:p text:style-name="P98">17</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4">
            <text:p text:style-name="P98">14</text:p>
          </table:table-cell>
          <table:table-cell table:style-name="Tableau22.B3" office:value-type="float" office:value="9">
            <text:p text:style-name="P98">9</text:p>
          </table:table-cell>
          <table:table-cell table:style-name="Tableau22.B3" office:value-type="float" office:value="9">
            <text:p text:style-name="P98">9</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Madal haridustase (ISCED 0–2) </text:p>
          </table:table-cell>
          <table:table-cell table:style-name="Tableau22.B3" office:value-type="float" office:value="57">
            <text:p text:style-name="P98">57</text:p>
          </table:table-cell>
          <table:table-cell table:style-name="Tableau22.B3" office:value-type="float" office:value="32">
            <text:p text:style-name="P98">32</text:p>
          </table:table-cell>
          <table:table-cell table:style-name="Tableau22.B3" office:value-type="float" office:value="19">
            <text:p text:style-name="P98">19</text:p>
          </table:table-cell>
          <table:table-cell table:style-name="Tableau22.B3" office:value-type="float" office:value="20">
            <text:p text:style-name="P98">20</text:p>
          </table:table-cell>
          <table:table-cell table:style-name="Tableau22.B3" office:value-type="float" office:value="19">
            <text:p text:style-name="P98">19</text:p>
          </table:table-cell>
          <table:table-cell table:style-name="Tableau22.B3" office:value-type="float" office:value="16">
            <text:p text:style-name="P98">16</text:p>
          </table:table-cell>
          <table:table-cell table:style-name="Tableau22.B3" office:value-type="float" office:value="13">
            <text:p text:style-name="P98">13</text:p>
          </table:table-cell>
          <table:table-cell table:style-name="Tableau22.B3" office:value-type="float" office:value="12">
            <text:p text:style-name="P98">12</text:p>
          </table:table-cell>
          <table:table-cell table:style-name="Tableau22.B3" office:value-type="float" office:value="16">
            <text:p text:style-name="P98">16</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11">
            <text:p text:style-name="P98">11</text:p>
          </table:table-cell>
          <table:table-cell table:style-name="Tableau22.B3" office:value-type="float" office:value="9">
            <text:p text:style-name="P98">9</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2">
            <text:p text:style-name="P98">2</text:p>
          </table:table-cell>
        </table:table-row>
        <table:table-row>
          <table:table-cell table:style-name="Tableau22.A1" office:value-type="string">
            <text:p text:style-name="P99">Keskmine haridustase (ISCED 3–4) </text:p>
          </table:table-cell>
          <table:table-cell table:style-name="Tableau22.B3" office:value-type="float" office:value="51">
            <text:p text:style-name="P98">51</text:p>
          </table:table-cell>
          <table:table-cell table:style-name="Tableau22.B3" office:value-type="float" office:value="30">
            <text:p text:style-name="P98">30</text:p>
          </table:table-cell>
          <table:table-cell table:style-name="Tableau22.B3" office:value-type="float" office:value="21">
            <text:p text:style-name="P98">21</text:p>
          </table:table-cell>
          <table:table-cell table:style-name="Tableau22.B3" office:value-type="float" office:value="23">
            <text:p text:style-name="P98">23</text:p>
          </table:table-cell>
          <table:table-cell table:style-name="Tableau22.B3" office:value-type="float" office:value="20">
            <text:p text:style-name="P98">20</text:p>
          </table:table-cell>
          <table:table-cell table:style-name="Tableau22.B3" office:value-type="float" office:value="19">
            <text:p text:style-name="P98">19</text:p>
          </table:table-cell>
          <table:table-cell table:style-name="Tableau22.B3" office:value-type="float" office:value="17">
            <text:p text:style-name="P98">17</text:p>
          </table:table-cell>
          <table:table-cell table:style-name="Tableau22.B3" office:value-type="float" office:value="16">
            <text:p text:style-name="P98">16</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1">
            <text:p text:style-name="P98">11</text:p>
          </table:table-cell>
          <table:table-cell table:style-name="Tableau22.B3" office:value-type="float" office:value="11">
            <text:p text:style-name="P98">11</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Kõrge haridustase (ISCED 5- 8) </text:p>
          </table:table-cell>
          <table:table-cell table:style-name="Tableau22.B3" office:value-type="float" office:value="45">
            <text:p text:style-name="P98">45</text:p>
          </table:table-cell>
          <table:table-cell table:style-name="Tableau22.B3" office:value-type="float" office:value="34">
            <text:p text:style-name="P98">34</text:p>
          </table:table-cell>
          <table:table-cell table:style-name="Tableau22.B3" office:value-type="float" office:value="26">
            <text:p text:style-name="P98">26</text:p>
          </table:table-cell>
          <table:table-cell table:style-name="Tableau22.B3" office:value-type="float" office:value="21">
            <text:p text:style-name="P98">21</text:p>
          </table:table-cell>
          <table:table-cell table:style-name="Tableau22.B3" office:value-type="float" office:value="23">
            <text:p text:style-name="P98">23</text:p>
          </table:table-cell>
          <table:table-cell table:style-name="Tableau22.B3" office:value-type="float" office:value="19">
            <text:p text:style-name="P98">19</text:p>
          </table:table-cell>
          <table:table-cell table:style-name="Tableau22.B3" office:value-type="float" office:value="14">
            <text:p text:style-name="P98">14</text:p>
          </table:table-cell>
          <table:table-cell table:style-name="Tableau22.B3" office:value-type="float" office:value="16">
            <text:p text:style-name="P98">16</text:p>
          </table:table-cell>
          <table:table-cell table:style-name="Tableau22.B3" office:value-type="float" office:value="12">
            <text:p text:style-name="P98">12</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1">
            <text:p text:style-name="P98">11</text:p>
          </table:table-cell>
          <table:table-cell table:style-name="Tableau22.B3" office:value-type="float" office:value="10">
            <text:p text:style-name="P98">10</text:p>
          </table:table-cell>
          <table:table-cell table:style-name="Tableau22.B3" office:value-type="float" office:value="5">
            <text:p text:style-name="P98">5</text:p>
          </table:table-cell>
          <table:table-cell table:style-name="Tableau22.B3" office:value-type="float" office:value="6">
            <text:p text:style-name="P98">6</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Füüsilisest isikust ettevõtjad </text:p>
          </table:table-cell>
          <table:table-cell table:style-name="Tableau22.B3" office:value-type="float" office:value="49">
            <text:p text:style-name="P98">49</text:p>
          </table:table-cell>
          <table:table-cell table:style-name="Tableau22.B3" office:value-type="float" office:value="31">
            <text:p text:style-name="P98">31</text:p>
          </table:table-cell>
          <table:table-cell table:style-name="Tableau22.B3" office:value-type="float" office:value="22">
            <text:p text:style-name="P98">22</text:p>
          </table:table-cell>
          <table:table-cell table:style-name="Tableau22.B3" office:value-type="float" office:value="23">
            <text:p text:style-name="P98">23</text:p>
          </table:table-cell>
          <table:table-cell table:style-name="Tableau22.B3" office:value-type="float" office:value="23">
            <text:p text:style-name="P98">23</text:p>
          </table:table-cell>
          <table:table-cell table:style-name="Tableau22.B3" office:value-type="float" office:value="16">
            <text:p text:style-name="P98">16</text:p>
          </table:table-cell>
          <table:table-cell table:style-name="Tableau22.B3" office:value-type="float" office:value="18">
            <text:p text:style-name="P98">18</text:p>
          </table:table-cell>
          <table:table-cell table:style-name="Tableau22.B3" office:value-type="float" office:value="17">
            <text:p text:style-name="P98">17</text:p>
          </table:table-cell>
          <table:table-cell table:style-name="Tableau22.B3" office:value-type="float" office:value="12">
            <text:p text:style-name="P98">12</text:p>
          </table:table-cell>
          <table:table-cell table:style-name="Tableau22.B3" office:value-type="float" office:value="15">
            <text:p text:style-name="P98">15</text:p>
          </table:table-cell>
          <table:table-cell table:style-name="Tableau22.B3" office:value-type="float" office:value="16">
            <text:p text:style-name="P98">16</text:p>
          </table:table-cell>
          <table:table-cell table:style-name="Tableau22.B3" office:value-type="float" office:value="9">
            <text:p text:style-name="P98">9</text:p>
          </table:table-cell>
          <table:table-cell table:style-name="Tableau22.B3" office:value-type="float" office:value="10">
            <text:p text:style-name="P98">10</text:p>
          </table:table-cell>
          <table:table-cell table:style-name="Tableau22.B3" office:value-type="float" office:value="5">
            <text:p text:style-name="P98">5</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0">
            <text:p text:style-name="P98">0</text:p>
          </table:table-cell>
        </table:table-row>
        <table:table-row>
          <table:table-cell table:style-name="Tableau22.A1" office:value-type="string">
            <text:p text:style-name="P99">Juhid </text:p>
          </table:table-cell>
          <table:table-cell table:style-name="Tableau22.B3" office:value-type="float" office:value="49">
            <text:p text:style-name="P98">49</text:p>
          </table:table-cell>
          <table:table-cell table:style-name="Tableau22.B3" office:value-type="float" office:value="35">
            <text:p text:style-name="P98">35</text:p>
          </table:table-cell>
          <table:table-cell table:style-name="Tableau22.B3" office:value-type="float" office:value="25">
            <text:p text:style-name="P98">25</text:p>
          </table:table-cell>
          <table:table-cell table:style-name="Tableau22.B3" office:value-type="float" office:value="20">
            <text:p text:style-name="P98">20</text:p>
          </table:table-cell>
          <table:table-cell table:style-name="Tableau22.B3" office:value-type="float" office:value="24">
            <text:p text:style-name="P98">24</text:p>
          </table:table-cell>
          <table:table-cell table:style-name="Tableau22.B3" office:value-type="float" office:value="20">
            <text:p text:style-name="P98">20</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2">
            <text:p text:style-name="P98">12</text:p>
          </table:table-cell>
          <table:table-cell table:style-name="Tableau22.B3" office:value-type="float" office:value="16">
            <text:p text:style-name="P98">16</text:p>
          </table:table-cell>
          <table:table-cell table:style-name="Tableau22.B3" office:value-type="float" office:value="14">
            <text:p text:style-name="P98">14</text:p>
          </table:table-cell>
          <table:table-cell table:style-name="Tableau22.B3" office:value-type="float" office:value="10">
            <text:p text:style-name="P98">10</text:p>
          </table:table-cell>
          <table:table-cell table:style-name="Tableau22.B3" office:value-type="float" office:value="10">
            <text:p text:style-name="P98">10</text:p>
          </table:table-cell>
          <table:table-cell table:style-name="Tableau22.B3" office:value-type="float" office:value="4">
            <text:p text:style-name="P98">4</text:p>
          </table:table-cell>
          <table:table-cell table:style-name="Tableau22.B3" office:value-type="float" office:value="6">
            <text:p text:style-name="P98">6</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0">
            <text:p text:style-name="P98">0</text:p>
          </table:table-cell>
        </table:table-row>
        <table:table-row>
          <table:table-cell table:style-name="Tableau22.A1" office:value-type="string">
            <text:p text:style-name="P99">Muud valged kraed </text:p>
          </table:table-cell>
          <table:table-cell table:style-name="Tableau22.B3" office:value-type="float" office:value="48">
            <text:p text:style-name="P98">48</text:p>
          </table:table-cell>
          <table:table-cell table:style-name="Tableau22.B3" office:value-type="float" office:value="35">
            <text:p text:style-name="P98">35</text:p>
          </table:table-cell>
          <table:table-cell table:style-name="Tableau22.B3" office:value-type="float" office:value="21">
            <text:p text:style-name="P98">21</text:p>
          </table:table-cell>
          <table:table-cell table:style-name="Tableau22.B3" office:value-type="float" office:value="23">
            <text:p text:style-name="P98">23</text:p>
          </table:table-cell>
          <table:table-cell table:style-name="Tableau22.B3" office:value-type="float" office:value="22">
            <text:p text:style-name="P98">22</text:p>
          </table:table-cell>
          <table:table-cell table:style-name="Tableau22.B3" office:value-type="float" office:value="20">
            <text:p text:style-name="P98">20</text:p>
          </table:table-cell>
          <table:table-cell table:style-name="Tableau22.B3" office:value-type="float" office:value="17">
            <text:p text:style-name="P98">17</text:p>
          </table:table-cell>
          <table:table-cell table:style-name="Tableau22.B3" office:value-type="float" office:value="16">
            <text:p text:style-name="P98">16</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2">
            <text:p text:style-name="P98">12</text:p>
          </table:table-cell>
          <table:table-cell table:style-name="Tableau22.B3" office:value-type="float" office:value="11">
            <text:p text:style-name="P98">11</text:p>
          </table:table-cell>
          <table:table-cell table:style-name="Tableau22.B3" office:value-type="float" office:value="10">
            <text:p text:style-name="P98">10</text:p>
          </table:table-cell>
          <table:table-cell table:style-name="Tableau22.B3" office:value-type="float" office:value="5">
            <text:p text:style-name="P98">5</text:p>
          </table:table-cell>
          <table:table-cell table:style-name="Tableau22.B3" office:value-type="float" office:value="7">
            <text:p text:style-name="P98">7</text:p>
          </table:table-cell>
          <table:table-cell table:style-name="Tableau22.B3" office:value-type="float" office:value="1">
            <text:p text:style-name="P98">1</text:p>
          </table:table-cell>
          <table:table-cell table:style-name="Tableau22.B3" office:value-type="float" office:value="0">
            <text:p text:style-name="P98">0</text:p>
          </table:table-cell>
          <table:table-cell table:style-name="Tableau22.B3" office:value-type="float" office:value="1">
            <text:p text:style-name="P98">1</text:p>
          </table:table-cell>
        </table:table-row>
        <table:table-row>
          <table:table-cell table:style-name="Tableau22.A1" office:value-type="string">
            <text:p text:style-name="P99">Käsitöölised </text:p>
          </table:table-cell>
          <table:table-cell table:style-name="Tableau22.B3" office:value-type="float" office:value="50">
            <text:p text:style-name="P98">50</text:p>
          </table:table-cell>
          <table:table-cell table:style-name="Tableau22.B3" office:value-type="float" office:value="29">
            <text:p text:style-name="P98">29</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20">
            <text:p text:style-name="P98">20</text:p>
          </table:table-cell>
          <table:table-cell table:style-name="Tableau22.B3" office:value-type="float" office:value="19">
            <text:p text:style-name="P98">19</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2">
            <text:p text:style-name="P98">12</text:p>
          </table:table-cell>
          <table:table-cell table:style-name="Tableau22.B3" office:value-type="float" office:value="11">
            <text:p text:style-name="P98">11</text:p>
          </table:table-cell>
          <table:table-cell table:style-name="Tableau22.B3" office:value-type="float" office:value="6">
            <text:p text:style-name="P98">6</text:p>
          </table:table-cell>
          <table:table-cell table:style-name="Tableau22.B3" office:value-type="float" office:value="6">
            <text:p text:style-name="P98">6</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Majaelanikud </text:p>
          </table:table-cell>
          <table:table-cell table:style-name="Tableau22.B3" office:value-type="float" office:value="53">
            <text:p text:style-name="P98">53</text:p>
          </table:table-cell>
          <table:table-cell table:style-name="Tableau22.B3" office:value-type="float" office:value="29">
            <text:p text:style-name="P98">29</text:p>
          </table:table-cell>
          <table:table-cell table:style-name="Tableau22.B3" office:value-type="float" office:value="22">
            <text:p text:style-name="P98">22</text:p>
          </table:table-cell>
          <table:table-cell table:style-name="Tableau22.B3" office:value-type="float" office:value="19">
            <text:p text:style-name="P98">19</text:p>
          </table:table-cell>
          <table:table-cell table:style-name="Tableau22.B3" office:value-type="float" office:value="16">
            <text:p text:style-name="P98">16</text:p>
          </table:table-cell>
          <table:table-cell table:style-name="Tableau22.B3" office:value-type="float" office:value="19">
            <text:p text:style-name="P98">19</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7">
            <text:p text:style-name="P98">17</text:p>
          </table:table-cell>
          <table:table-cell table:style-name="Tableau22.B3" office:value-type="float" office:value="14">
            <text:p text:style-name="P98">14</text:p>
          </table:table-cell>
          <table:table-cell table:style-name="Tableau22.B3" office:value-type="float" office:value="12">
            <text:p text:style-name="P98">12</text:p>
          </table:table-cell>
          <table:table-cell table:style-name="Tableau22.B3" office:value-type="float" office:value="9">
            <text:p text:style-name="P98">9</text:p>
          </table:table-cell>
          <table:table-cell table:style-name="Tableau22.B3" office:value-type="float" office:value="11">
            <text:p text:style-name="P98">11</text:p>
          </table:table-cell>
          <table:table-cell table:style-name="Tableau22.B3" office:value-type="float" office:value="8">
            <text:p text:style-name="P98">8</text:p>
          </table:table-cell>
          <table:table-cell table:style-name="Tableau22.B3" office:value-type="float" office:value="7">
            <text:p text:style-name="P98">7</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Töötu </text:p>
          </table:table-cell>
          <table:table-cell table:style-name="Tableau22.B3" office:value-type="float" office:value="52">
            <text:p text:style-name="P98">52</text:p>
          </table:table-cell>
          <table:table-cell table:style-name="Tableau22.B3" office:value-type="float" office:value="30">
            <text:p text:style-name="P98">30</text:p>
          </table:table-cell>
          <table:table-cell table:style-name="Tableau22.B3" office:value-type="float" office:value="23">
            <text:p text:style-name="P98">23</text:p>
          </table:table-cell>
          <table:table-cell table:style-name="Tableau22.B3" office:value-type="float" office:value="22">
            <text:p text:style-name="P98">22</text:p>
          </table:table-cell>
          <table:table-cell table:style-name="Tableau22.B3" office:value-type="float" office:value="18">
            <text:p text:style-name="P98">18</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2">
            <text:p text:style-name="P98">12</text:p>
          </table:table-cell>
          <table:table-cell table:style-name="Tableau22.B3" office:value-type="float" office:value="17">
            <text:p text:style-name="P98">17</text:p>
          </table:table-cell>
          <table:table-cell table:style-name="Tableau22.B3" office:value-type="float" office:value="15">
            <text:p text:style-name="P98">15</text:p>
          </table:table-cell>
          <table:table-cell table:style-name="Tableau22.B3" office:value-type="float" office:value="6">
            <text:p text:style-name="P98">6</text:p>
          </table:table-cell>
          <table:table-cell table:style-name="Tableau22.B3" office:value-type="float" office:value="8">
            <text:p text:style-name="P98">8</text:p>
          </table:table-cell>
          <table:table-cell table:style-name="Tableau22.B3" office:value-type="float" office:value="6">
            <text:p text:style-name="P98">6</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3">
            <text:p text:style-name="P98">3</text:p>
          </table:table-cell>
        </table:table-row>
        <table:table-row>
          <table:table-cell table:style-name="Tableau22.A1" office:value-type="string">
            <text:p text:style-name="P99">Pensionile jäänud</text:p>
          </table:table-cell>
          <table:table-cell table:style-name="Tableau22.B3" office:value-type="float" office:value="55">
            <text:p text:style-name="P98">55</text:p>
          </table:table-cell>
          <table:table-cell table:style-name="Tableau22.B3" office:value-type="float" office:value="33">
            <text:p text:style-name="P98">33</text:p>
          </table:table-cell>
          <table:table-cell table:style-name="Tableau22.B3" office:value-type="float" office:value="20">
            <text:p text:style-name="P98">20</text:p>
          </table:table-cell>
          <table:table-cell table:style-name="Tableau22.B3" office:value-type="float" office:value="21">
            <text:p text:style-name="P98">21</text:p>
          </table:table-cell>
          <table:table-cell table:style-name="Tableau22.B3" office:value-type="float" office:value="22">
            <text:p text:style-name="P98">22</text:p>
          </table:table-cell>
          <table:table-cell table:style-name="Tableau22.B3" office:value-type="float" office:value="18">
            <text:p text:style-name="P98">18</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13">
            <text:p text:style-name="P98">13</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9">
            <text:p text:style-name="P98">9</text:p>
          </table:table-cell>
          <table:table-cell table:style-name="Tableau22.B3" office:value-type="float" office:value="9">
            <text:p text:style-name="P98">9</text:p>
          </table:table-cell>
          <table:table-cell table:style-name="Tableau22.B3" office:value-type="float" office:value="7">
            <text:p text:style-name="P98">7</text:p>
          </table:table-cell>
          <table:table-cell table:style-name="Tableau22.B3" office:value-type="float" office:value="4">
            <text:p text:style-name="P98">4</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Üliõpilased </text:p>
          </table:table-cell>
          <table:table-cell table:style-name="Tableau22.B3" office:value-type="float" office:value="47">
            <text:p text:style-name="P98">47</text:p>
          </table:table-cell>
          <table:table-cell table:style-name="Tableau22.B3" office:value-type="float" office:value="29">
            <text:p text:style-name="P98">29</text:p>
          </table:table-cell>
          <table:table-cell table:style-name="Tableau22.B3" office:value-type="float" office:value="27">
            <text:p text:style-name="P98">27</text:p>
          </table:table-cell>
          <table:table-cell table:style-name="Tableau22.B3" office:value-type="float" office:value="25">
            <text:p text:style-name="P98">25</text:p>
          </table:table-cell>
          <table:table-cell table:style-name="Tableau22.B3" office:value-type="float" office:value="15">
            <text:p text:style-name="P98">15</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3">
            <text:p text:style-name="P98">13</text:p>
          </table:table-cell>
          <table:table-cell table:style-name="Tableau22.B3" office:value-type="float" office:value="18">
            <text:p text:style-name="P98">18</text:p>
          </table:table-cell>
          <table:table-cell table:style-name="Tableau22.B3" office:value-type="float" office:value="16">
            <text:p text:style-name="P98">16</text:p>
          </table:table-cell>
          <table:table-cell table:style-name="Tableau22.B3" office:value-type="float" office:value="17">
            <text:p text:style-name="P98">17</text:p>
          </table:table-cell>
          <table:table-cell table:style-name="Tableau22.B3" office:value-type="float" office:value="14">
            <text:p text:style-name="P98">14</text:p>
          </table:table-cell>
          <table:table-cell table:style-name="Tableau22.B3" office:value-type="float" office:value="11">
            <text:p text:style-name="P98">11</text:p>
          </table:table-cell>
          <table:table-cell table:style-name="Tableau22.B3" office:value-type="float" office:value="5">
            <text:p text:style-name="P98">5</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0">
            <text:p text:style-name="P98">0</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Suurema osa ajast </text:p>
          </table:table-cell>
          <table:table-cell table:style-name="Tableau22.B3" office:value-type="float" office:value="52">
            <text:p text:style-name="P98">52</text:p>
          </table:table-cell>
          <table:table-cell table:style-name="Tableau22.B3" office:value-type="float" office:value="28">
            <text:p text:style-name="P98">28</text:p>
          </table:table-cell>
          <table:table-cell table:style-name="Tableau22.B3" office:value-type="float" office:value="21">
            <text:p text:style-name="P98">21</text:p>
          </table:table-cell>
          <table:table-cell table:style-name="Tableau22.B3" office:value-type="float" office:value="20">
            <text:p text:style-name="P98">20</text:p>
          </table:table-cell>
          <table:table-cell table:style-name="Tableau22.B3" office:value-type="float" office:value="17">
            <text:p text:style-name="P98">17</text:p>
          </table:table-cell>
          <table:table-cell table:style-name="Tableau22.B3" office:value-type="float" office:value="17">
            <text:p text:style-name="P98">17</text:p>
          </table:table-cell>
          <table:table-cell table:style-name="Tableau22.B3" office:value-type="float" office:value="11">
            <text:p text:style-name="P98">11</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3">
            <text:p text:style-name="P98">13</text:p>
          </table:table-cell>
          <table:table-cell table:style-name="Tableau22.B3" office:value-type="float" office:value="17">
            <text:p text:style-name="P98">17</text:p>
          </table:table-cell>
          <table:table-cell table:style-name="Tableau22.B3" office:value-type="float" office:value="12">
            <text:p text:style-name="P98">12</text:p>
          </table:table-cell>
          <table:table-cell table:style-name="Tableau22.B3" office:value-type="float" office:value="10">
            <text:p text:style-name="P98">10</text:p>
          </table:table-cell>
          <table:table-cell table:style-name="Tableau22.B3" office:value-type="float" office:value="8">
            <text:p text:style-name="P98">8</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Aeg-ajalt </text:p>
          </table:table-cell>
          <table:table-cell table:style-name="Tableau22.B3" office:value-type="float" office:value="51">
            <text:p text:style-name="P98">51</text:p>
          </table:table-cell>
          <table:table-cell table:style-name="Tableau22.B3" office:value-type="float" office:value="29">
            <text:p text:style-name="P98">29</text:p>
          </table:table-cell>
          <table:table-cell table:style-name="Tableau22.B3" office:value-type="float" office:value="20">
            <text:p text:style-name="P98">20</text:p>
          </table:table-cell>
          <table:table-cell table:style-name="Tableau22.B3" office:value-type="float" office:value="21">
            <text:p text:style-name="P98">21</text:p>
          </table:table-cell>
          <table:table-cell table:style-name="Tableau22.B3" office:value-type="float" office:value="18">
            <text:p text:style-name="P98">18</text:p>
          </table:table-cell>
          <table:table-cell table:style-name="Tableau22.B3" office:value-type="float" office:value="20">
            <text:p text:style-name="P98">20</text:p>
          </table:table-cell>
          <table:table-cell table:style-name="Tableau22.B3" office:value-type="float" office:value="16">
            <text:p text:style-name="P98">16</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2">
            <text:p text:style-name="P98">12</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7">
            <text:p text:style-name="P98">7</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Peaaegu mitte kunagi / mitte kunagi </text:p>
          </table:table-cell>
          <table:table-cell table:style-name="Tableau22.B3" office:value-type="float" office:value="51">
            <text:p text:style-name="P98">51</text:p>
          </table:table-cell>
          <table:table-cell table:style-name="Tableau22.B3" office:value-type="float" office:value="34">
            <text:p text:style-name="P98">34</text:p>
          </table:table-cell>
          <table:table-cell table:style-name="Tableau22.B3" office:value-type="float" office:value="23">
            <text:p text:style-name="P98">23</text:p>
          </table:table-cell>
          <table:table-cell table:style-name="Tableau22.B3" office:value-type="float" office:value="22">
            <text:p text:style-name="P98">22</text:p>
          </table:table-cell>
          <table:table-cell table:style-name="Tableau22.B3" office:value-type="float" office:value="22">
            <text:p text:style-name="P98">22</text:p>
          </table:table-cell>
          <table:table-cell table:style-name="Tableau22.B3" office:value-type="float" office:value="18">
            <text:p text:style-name="P98">18</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0">
            <text:p text:style-name="P98">10</text:p>
          </table:table-cell>
          <table:table-cell table:style-name="Tableau22.B3" office:value-type="float" office:value="10">
            <text:p text:style-name="P98">10</text:p>
          </table:table-cell>
          <table:table-cell table:style-name="Tableau22.B3" office:value-type="float" office:value="5">
            <text:p text:style-name="P98">5</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Maapiirkond või küla </text:p>
          </table:table-cell>
          <table:table-cell table:style-name="Tableau22.B3" office:value-type="float" office:value="52">
            <text:p text:style-name="P98">52</text:p>
          </table:table-cell>
          <table:table-cell table:style-name="Tableau22.B3" office:value-type="float" office:value="31">
            <text:p text:style-name="P98">31</text:p>
          </table:table-cell>
          <table:table-cell table:style-name="Tableau22.B3" office:value-type="float" office:value="22">
            <text:p text:style-name="P98">22</text:p>
          </table:table-cell>
          <table:table-cell table:style-name="Tableau22.B3" office:value-type="float" office:value="22">
            <text:p text:style-name="P98">22</text:p>
          </table:table-cell>
          <table:table-cell table:style-name="Tableau22.B3" office:value-type="float" office:value="20">
            <text:p text:style-name="P98">20</text:p>
          </table:table-cell>
          <table:table-cell table:style-name="Tableau22.B3" office:value-type="float" office:value="17">
            <text:p text:style-name="P98">17</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4">
            <text:p text:style-name="P98">14</text:p>
          </table:table-cell>
          <table:table-cell table:style-name="Tableau22.B3" office:value-type="float" office:value="9">
            <text:p text:style-name="P98">9</text:p>
          </table:table-cell>
          <table:table-cell table:style-name="Tableau22.B3" office:value-type="float" office:value="9">
            <text:p text:style-name="P98">9</text:p>
          </table:table-cell>
          <table:table-cell table:style-name="Tableau22.B3" office:value-type="float" office:value="7">
            <text:p text:style-name="P98">7</text:p>
          </table:table-cell>
          <table:table-cell table:style-name="Tableau22.B3" office:value-type="float" office:value="4">
            <text:p text:style-name="P98">4</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Väike või keskmise suurusega linn</text:p>
          </table:table-cell>
          <table:table-cell table:style-name="Tableau22.B3" office:value-type="float" office:value="52">
            <text:p text:style-name="P98">52</text:p>
          </table:table-cell>
          <table:table-cell table:style-name="Tableau22.B3" office:value-type="float" office:value="32">
            <text:p text:style-name="P98">32</text:p>
          </table:table-cell>
          <table:table-cell table:style-name="Tableau22.B3" office:value-type="float" office:value="21">
            <text:p text:style-name="P98">21</text:p>
          </table:table-cell>
          <table:table-cell table:style-name="Tableau22.B3" office:value-type="float" office:value="22">
            <text:p text:style-name="P98">22</text:p>
          </table:table-cell>
          <table:table-cell table:style-name="Tableau22.B3" office:value-type="float" office:value="20">
            <text:p text:style-name="P98">20</text:p>
          </table:table-cell>
          <table:table-cell table:style-name="Tableau22.B3" office:value-type="float" office:value="19">
            <text:p text:style-name="P98">19</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1">
            <text:p text:style-name="P98">11</text:p>
          </table:table-cell>
          <table:table-cell table:style-name="Tableau22.B3" office:value-type="float" office:value="11">
            <text:p text:style-name="P98">11</text:p>
          </table:table-cell>
          <table:table-cell table:style-name="Tableau22.B3" office:value-type="float" office:value="5">
            <text:p text:style-name="P98">5</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Suurlinn </text:p>
          </table:table-cell>
          <table:table-cell table:style-name="Tableau22.B3" office:value-type="float" office:value="48">
            <text:p text:style-name="P98">48</text:p>
          </table:table-cell>
          <table:table-cell table:style-name="Tableau22.B3" office:value-type="float" office:value="33">
            <text:p text:style-name="P98">33</text:p>
          </table:table-cell>
          <table:table-cell table:style-name="Tableau22.B3" office:value-type="float" office:value="24">
            <text:p text:style-name="P98">24</text:p>
          </table:table-cell>
          <table:table-cell table:style-name="Tableau22.B3" office:value-type="float" office:value="21">
            <text:p text:style-name="P98">21</text:p>
          </table:table-cell>
          <table:table-cell table:style-name="Tableau22.B3" office:value-type="float" office:value="23">
            <text:p text:style-name="P98">23</text:p>
          </table:table-cell>
          <table:table-cell table:style-name="Tableau22.B3" office:value-type="float" office:value="18">
            <text:p text:style-name="P98">18</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2">
            <text:p text:style-name="P98">12</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7">
            <text:p text:style-name="P98">7</text:p>
          </table:table-cell>
          <table:table-cell table:style-name="Tableau22.B3" office:value-type="float" office:value="0">
            <text:p text:style-name="P98">0</text:p>
          </table:table-cell>
          <table:table-cell table:style-name="Tableau22.B3" office:value-type="float" office:value="0">
            <text:p text:style-name="P98">0</text:p>
          </table:table-cell>
          <table:table-cell table:style-name="Tableau22.B3" office:value-type="float" office:value="1">
            <text:p text:style-name="P98">1</text:p>
          </table:table-cell>
        </table:table-row>
        <table:table-row>
          <table:table-cell table:style-name="Tableau22.A4" table:number-columns-spanned="19" office:value-type="string">
            <text:p text:style-name="P79">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Positiivne </text:p>
          </table:table-cell>
          <table:table-cell table:style-name="Tableau22.B3" office:value-type="float" office:value="48">
            <text:p text:style-name="P98">48</text:p>
          </table:table-cell>
          <table:table-cell table:style-name="Tableau22.B3" office:value-type="float" office:value="34">
            <text:p text:style-name="P98">34</text:p>
          </table:table-cell>
          <table:table-cell table:style-name="Tableau22.B3" office:value-type="float" office:value="25">
            <text:p text:style-name="P98">25</text:p>
          </table:table-cell>
          <table:table-cell table:style-name="Tableau22.B3" office:value-type="float" office:value="21">
            <text:p text:style-name="P98">21</text:p>
          </table:table-cell>
          <table:table-cell table:style-name="Tableau22.B3" office:value-type="float" office:value="22">
            <text:p text:style-name="P98">22</text:p>
          </table:table-cell>
          <table:table-cell table:style-name="Tableau22.B3" office:value-type="float" office:value="20">
            <text:p text:style-name="P98">20</text:p>
          </table:table-cell>
          <table:table-cell table:style-name="Tableau22.B3" office:value-type="float" office:value="15">
            <text:p text:style-name="P98">15</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6">
            <text:p text:style-name="P98">16</text:p>
          </table:table-cell>
          <table:table-cell table:style-name="Tableau22.B3" office:value-type="float" office:value="15">
            <text:p text:style-name="P98">15</text:p>
          </table:table-cell>
          <table:table-cell table:style-name="Tableau22.B3" office:value-type="float" office:value="11">
            <text:p text:style-name="P98">11</text:p>
          </table:table-cell>
          <table:table-cell table:style-name="Tableau22.B3" office:value-type="float" office:value="11">
            <text:p text:style-name="P98">11</text:p>
          </table:table-cell>
          <table:table-cell table:style-name="Tableau22.B3" office:value-type="float" office:value="5">
            <text:p text:style-name="P98">5</text:p>
          </table:table-cell>
          <table:table-cell table:style-name="Tableau22.B3" office:value-type="float" office:value="6">
            <text:p text:style-name="P98">6</text:p>
          </table:table-cell>
          <table:table-cell table:style-name="Tableau22.B3" office:value-type="float" office:value="0">
            <text:p text:style-name="P98">0</text:p>
          </table:table-cell>
          <table:table-cell table:style-name="Tableau22.B3" office:value-type="float" office:value="0">
            <text:p text:style-name="P98">0</text:p>
          </table:table-cell>
          <table:table-cell table:style-name="Tableau22.B3" office:value-type="float" office:value="0">
            <text:p text:style-name="P98">0</text:p>
          </table:table-cell>
        </table:table-row>
        <table:table-row>
          <table:table-cell table:style-name="Tableau22.A1" office:value-type="string">
            <text:p text:style-name="P99">Neutraalne </text:p>
          </table:table-cell>
          <table:table-cell table:style-name="Tableau22.B3" office:value-type="float" office:value="54">
            <text:p text:style-name="P98">54</text:p>
          </table:table-cell>
          <table:table-cell table:style-name="Tableau22.B3" office:value-type="float" office:value="31">
            <text:p text:style-name="P98">31</text:p>
          </table:table-cell>
          <table:table-cell table:style-name="Tableau22.B3" office:value-type="float" office:value="21">
            <text:p text:style-name="P98">21</text:p>
          </table:table-cell>
          <table:table-cell table:style-name="Tableau22.B3" office:value-type="float" office:value="21">
            <text:p text:style-name="P98">21</text:p>
          </table:table-cell>
          <table:table-cell table:style-name="Tableau22.B3" office:value-type="float" office:value="19">
            <text:p text:style-name="P98">19</text:p>
          </table:table-cell>
          <table:table-cell table:style-name="Tableau22.B3" office:value-type="float" office:value="18">
            <text:p text:style-name="P98">18</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5">
            <text:p text:style-name="P98">15</text:p>
          </table:table-cell>
          <table:table-cell table:style-name="Tableau22.B3" office:value-type="float" office:value="13">
            <text:p text:style-name="P98">13</text:p>
          </table:table-cell>
          <table:table-cell table:style-name="Tableau22.B3" office:value-type="float" office:value="14">
            <text:p text:style-name="P98">14</text:p>
          </table:table-cell>
          <table:table-cell table:style-name="Tableau22.B3" office:value-type="float" office:value="11">
            <text:p text:style-name="P98">11</text:p>
          </table:table-cell>
          <table:table-cell table:style-name="Tableau22.B3" office:value-type="float" office:value="9">
            <text:p text:style-name="P98">9</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0">
            <text:p text:style-name="P98">0</text:p>
          </table:table-cell>
          <table:table-cell table:style-name="Tableau22.B3" office:value-type="float" office:value="1">
            <text:p text:style-name="P98">1</text:p>
          </table:table-cell>
        </table:table-row>
        <table:table-row>
          <table:table-cell table:style-name="Tableau22.A1" office:value-type="string">
            <text:p text:style-name="P99">Negatiivne </text:p>
          </table:table-cell>
          <table:table-cell table:style-name="Tableau22.B3" office:value-type="float" office:value="53">
            <text:p text:style-name="P98">53</text:p>
          </table:table-cell>
          <table:table-cell table:style-name="Tableau22.B3" office:value-type="float" office:value="29">
            <text:p text:style-name="P98">29</text:p>
          </table:table-cell>
          <table:table-cell table:style-name="Tableau22.B3" office:value-type="float" office:value="17">
            <text:p text:style-name="P98">17</text:p>
          </table:table-cell>
          <table:table-cell table:style-name="Tableau22.B3" office:value-type="float" office:value="25">
            <text:p text:style-name="P98">25</text:p>
          </table:table-cell>
          <table:table-cell table:style-name="Tableau22.B3" office:value-type="float" office:value="20">
            <text:p text:style-name="P98">20</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7">
            <text:p text:style-name="P98">17</text:p>
          </table:table-cell>
          <table:table-cell table:style-name="Tableau22.B3" office:value-type="float" office:value="13">
            <text:p text:style-name="P98">13</text:p>
          </table:table-cell>
          <table:table-cell table:style-name="Tableau22.B3" office:value-type="float" office:value="11">
            <text:p text:style-name="P98">11</text:p>
          </table:table-cell>
          <table:table-cell table:style-name="Tableau22.B3" office:value-type="float" office:value="13">
            <text:p text:style-name="P98">13</text:p>
          </table:table-cell>
          <table:table-cell table:style-name="Tableau22.B3" office:value-type="float" office:value="9">
            <text:p text:style-name="P98">9</text:p>
          </table:table-cell>
          <table:table-cell table:style-name="Tableau22.B3" office:value-type="float" office:value="8">
            <text:p text:style-name="P98">8</text:p>
          </table:table-cell>
          <table:table-cell table:style-name="Tableau22.B3" office:value-type="float" office:value="6">
            <text:p text:style-name="P98">6</text:p>
          </table:table-cell>
          <table:table-cell table:style-name="Tableau22.B3" office:value-type="float" office:value="4">
            <text:p text:style-name="P98">4</text:p>
          </table:table-cell>
          <table:table-cell table:style-name="Tableau22.B3" office:value-type="float" office:value="1">
            <text:p text:style-name="P98">1</text:p>
          </table:table-cell>
          <table:table-cell table:style-name="Tableau22.B3" office:value-type="float" office:value="3">
            <text:p text:style-name="P98">3</text:p>
          </table:table-cell>
          <table:table-cell table:style-name="Tableau22.B3" office:value-type="float" office:value="2">
            <text:p text:style-name="P98">2</text:p>
          </table:table-cell>
        </table:table-row>
        <table:table-row>
          <table:table-cell table:style-name="Tableau22.A4" table:number-columns-spanned="19" office:value-type="string">
            <text:p text:style-name="P79">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9">Rahul </text:p>
          </table:table-cell>
          <table:table-cell table:style-name="Tableau22.B3" office:value-type="float" office:value="50">
            <text:p text:style-name="P98">50</text:p>
          </table:table-cell>
          <table:table-cell table:style-name="Tableau22.B3" office:value-type="float" office:value="32">
            <text:p text:style-name="P98">32</text:p>
          </table:table-cell>
          <table:table-cell table:style-name="Tableau22.B3" office:value-type="float" office:value="22">
            <text:p text:style-name="P98">22</text:p>
          </table:table-cell>
          <table:table-cell table:style-name="Tableau22.B3" office:value-type="float" office:value="22">
            <text:p text:style-name="P98">22</text:p>
          </table:table-cell>
          <table:table-cell table:style-name="Tableau22.B3" office:value-type="float" office:value="21">
            <text:p text:style-name="P98">21</text:p>
          </table:table-cell>
          <table:table-cell table:style-name="Tableau22.B3" office:value-type="float" office:value="18">
            <text:p text:style-name="P98">18</text:p>
          </table:table-cell>
          <table:table-cell table:style-name="Tableau22.B3" office:value-type="float" office:value="15">
            <text:p text:style-name="P98">15</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4">
            <text:p text:style-name="P98">14</text:p>
          </table:table-cell>
          <table:table-cell table:style-name="Tableau22.B3" office:value-type="float" office:value="10">
            <text:p text:style-name="P98">10</text:p>
          </table:table-cell>
          <table:table-cell table:style-name="Tableau22.B3" office:value-type="float" office:value="10">
            <text:p text:style-name="P98">10</text:p>
          </table:table-cell>
          <table:table-cell table:style-name="Tableau22.B3" office:value-type="float" office:value="6">
            <text:p text:style-name="P98">6</text:p>
          </table:table-cell>
          <table:table-cell table:style-name="Tableau22.B3" office:value-type="float" office:value="5">
            <text:p text:style-name="P98">5</text:p>
          </table:table-cell>
          <table:table-cell table:style-name="Tableau22.B3" office:value-type="float" office:value="0">
            <text:p text:style-name="P98">0</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row>
          <table:table-cell table:style-name="Tableau22.A1" office:value-type="string">
            <text:p text:style-name="P99">Ei ole rahul </text:p>
          </table:table-cell>
          <table:table-cell table:style-name="Tableau22.B3" office:value-type="float" office:value="54">
            <text:p text:style-name="P98">54</text:p>
          </table:table-cell>
          <table:table-cell table:style-name="Tableau22.B3" office:value-type="float" office:value="31">
            <text:p text:style-name="P98">31</text:p>
          </table:table-cell>
          <table:table-cell table:style-name="Tableau22.B3" office:value-type="float" office:value="20">
            <text:p text:style-name="P98">20</text:p>
          </table:table-cell>
          <table:table-cell table:style-name="Tableau22.B3" office:value-type="float" office:value="19">
            <text:p text:style-name="P98">19</text:p>
          </table:table-cell>
          <table:table-cell table:style-name="Tableau22.B3" office:value-type="float" office:value="19">
            <text:p text:style-name="P98">19</text:p>
          </table:table-cell>
          <table:table-cell table:style-name="Tableau22.B3" office:value-type="float" office:value="19">
            <text:p text:style-name="P98">19</text:p>
          </table:table-cell>
          <table:table-cell table:style-name="Tableau22.B3" office:value-type="float" office:value="13">
            <text:p text:style-name="P98">13</text:p>
          </table:table-cell>
          <table:table-cell table:style-name="Tableau22.B3" office:value-type="float" office:value="16">
            <text:p text:style-name="P98">16</text:p>
          </table:table-cell>
          <table:table-cell table:style-name="Tableau22.B3" office:value-type="float" office:value="14">
            <text:p text:style-name="P98">14</text:p>
          </table:table-cell>
          <table:table-cell table:style-name="Tableau22.B3" office:value-type="float" office:value="13">
            <text:p text:style-name="P98">13</text:p>
          </table:table-cell>
          <table:table-cell table:style-name="Tableau22.B3" office:value-type="float" office:value="15">
            <text:p text:style-name="P98">15</text:p>
          </table:table-cell>
          <table:table-cell table:style-name="Tableau22.B3" office:value-type="float" office:value="12">
            <text:p text:style-name="P98">12</text:p>
          </table:table-cell>
          <table:table-cell table:style-name="Tableau22.B3" office:value-type="float" office:value="10">
            <text:p text:style-name="P98">10</text:p>
          </table:table-cell>
          <table:table-cell table:style-name="Tableau22.B3" office:value-type="float" office:value="7">
            <text:p text:style-name="P98">7</text:p>
          </table:table-cell>
          <table:table-cell table:style-name="Tableau22.B3" office:value-type="float" office:value="5">
            <text:p text:style-name="P98">5</text:p>
          </table:table-cell>
          <table:table-cell table:style-name="Tableau22.B3" office:value-type="float" office:value="1">
            <text:p text:style-name="P98">1</text:p>
          </table:table-cell>
          <table:table-cell table:style-name="Tableau22.B3" office:value-type="float" office:value="1">
            <text:p text:style-name="P98">1</text:p>
          </table:table-cell>
          <table:table-cell table:style-name="Tableau22.B3" office:value-type="float" office:value="1">
            <text:p text:style-name="P98">1</text:p>
          </table:table-cell>
        </table:table-row>
      </table:table>
      <text:p text:style-name="P24"/>
      <text:h text:style-name="P16" text:outline-level="2"><text:bookmark-start text:name="__RefHeading___Toc316630_3078747257"/>Rahulolu demokraatiaga <text:bookmark-end text:name="__RefHeading___Toc316630_3078747257"/></text:h>
      <text:p text:style-name="P24">Rõhuasetus demokraatiale kui Euroopa Parlamendi põhiväärtusele tõstatab ka olulisi küsimusi selle kohta, kuidas eurooplased tajuvad demokraatlike süsteemide toimimist praktikas. Selles kontekstis vaadeldakse järgmises osas rahulolu demokraatiaga nii riiklikul kui ka Euroopa tasandil.</text:p>
      <text:p text:style-name="P24">ELi tasandil väljendab enamik eurooplasi rahulolu demokraatia toimimisega nii oma riigis kui ka Euroopa Liidus, kuigi riiklikul tasandil on arvamus mõnevõrra positiivsem.</text:p>
      <text:p text:style-name="P24">Kokku 62% vastanutest on rahul sellega, kuidas demokraatia nende riigis toimib, võrreldes 59%-ga, kes on rahul ELi tasandil. Mõlemal juhul on rahulolu peamiselt tingitud mõõdukatest hindamistest, kusjuures suhteliselt rahulolevad vastajad moodustasid kummaski kontekstis 54 %, samas kui väga rahul oli vähem vastajaid (8 % riiklikul tasandil ja 5 % ELi tasandil). </text:p>
      <text:p text:style-name="P24">Samal ajal on rahulolematuse tase riigi ja ELi demokraatia puhul sama (36%), mis näitab, et rohkem kui kolmandik eurooplastest väljendab kriitilisi seisukohti mõlemas kontekstis. See näitab, et muret demokraatliku toimimise pärast esineb nii riigisiseselt kui ka ELi tasandil.</text:p>
      <text:p text:style-name="P24"><draw:g text:anchor-type="paragraph" draw:z-index="56" draw:name="Forme59" draw:style-name="gr9"><draw:frame draw:style-name="gr157" draw:text-style-name="P106" svg:width="17.001cm" svg:height="1.758cm" svg:x="0.501cm" svg:y="1.089cm"><draw:image xlink:href="Pictures/100000000000046C0000007506E8FE3C5D7ABE1D.png" xlink:type="simple" xlink:show="embed" xlink:actuate="onLoad" draw:mime-type="image/png"><text:p/></draw:image></draw:frame><draw:frame draw:style-name="gr158" draw:text-style-name="P106" svg:width="16.802cm" svg:height="1.622cm" svg:x="0.501cm" svg:y="4.932cm"><draw:image xlink:href="Pictures/100000000000045E0000006C954AB9C769222CC9.png" xlink:type="simple" xlink:show="embed" xlink:actuate="onLoad" draw:mime-type="image/png"><text:p/></draw:image></draw:frame><draw:frame draw:style-name="gr159" draw:text-style-name="P109" svg:width="16.401cm" svg:height="0.902cm" svg:x="0.602cm" svg:y="0.064cm"><draw:text-box><text:p text:style-name="P107"><text:span text:style-name="T42">SD18a Kas olete üldiselt väga rahul, üsna rahul, mitte väga rahul või üldse mitte rahul sellega, kuidas demokraatia toimib (MEIE RIIGIS)? (EL 27) (%)</text:span></text:p></draw:text-box></draw:frame><draw:frame draw:style-name="gr160" draw:text-style-name="P109" svg:width="16.71cm" svg:height="1.001cm" svg:x="0.501cm" svg:y="4.052cm"><draw:text-box><text:p text:style-name="P107"><text:span text:style-name="T42">SD18b Kas olete üldiselt väga rahul, üsna rahul, mitte väga rahul või üldse mitte rahul sellega, kuidas demokraatia ELis toimib? (EL 27) (%)</text:span></text:p></draw:text-box></draw:frame><draw:g draw:style-name="gr4"><draw:frame draw:style-name="gr161" draw:text-style-name="P106" svg:width="13.701cm" svg:height="0.271cm" svg:x="0.402cm" svg:y="7.578cm"><draw:image xlink:href="Pictures/100000000000045A00000016C0364BB5701DDD70.png" xlink:type="simple" xlink:show="embed" xlink:actuate="onLoad" draw:mime-type="image/png"><text:p/></draw:image></draw:frame><draw:frame draw:style-name="gr162" draw:text-style-name="P109" svg:width="2.195cm" svg:height="0.578cm" svg:x="0.002cm" svg:y="8.083cm"><draw:text-box><text:p text:style-name="P107"><text:span text:style-name="T42">Väga rahul</text:span></text:p></draw:text-box></draw:frame><draw:frame draw:style-name="gr163" draw:text-style-name="P109" svg:width="2.484cm" svg:height="0.578cm" svg:x="3.018cm" svg:y="8.151cm"><draw:text-box><text:p text:style-name="P107"><text:span text:style-name="T42">Üsna rahul </text:span></text:p></draw:text-box></draw:frame><draw:frame draw:style-name="gr164" draw:text-style-name="P109" svg:width="2.767cm" svg:height="0.578cm" svg:x="5.936cm" svg:y="8.151cm"><draw:text-box><text:p text:style-name="P107"><text:span text:style-name="T42">Ei ole väga rahul</text:span></text:p></draw:text-box></draw:frame><draw:frame draw:style-name="gr165" draw:text-style-name="P109" svg:width="2.83cm" svg:height="0.578cm" svg:x="9.102cm" svg:y="8.053cm"><draw:text-box><text:p text:style-name="P107"><text:span text:style-name="T42">Üldse mitte rahul</text:span></text:p></draw:text-box></draw:frame><draw:frame draw:style-name="gr166" draw:text-style-name="P109" svg:width="1.976cm" svg:height="0.578cm" svg:x="12.702cm" svg:y="8.083cm"><draw:text-box><text:p text:style-name="P107"><text:span text:style-name="T42">Ei tea</text:span></text:p></draw:text-box></draw:frame></draw:g></draw:g></text:p>
      <text:p text:style-name="P26">Võrreldes eelmise, 2025. aasta novembris tehtud uuringuga on rahulolu demokraatiaga suurenenud. Rahulolu riikliku demokraatiaga on suurenenud 4 protsendipunkti, samas kui rahulolu demokraatia toimimisega ELis on suurenenud 5 protsendipunkti. </text:p>
      <text:p text:style-name="P24">Alates 2014. aastast on vähemalt pooled ELi vastanutest väljendanud järjepidevalt rahulolu demokraatia toimimisega oma riigis. Pikaajaline stabiilsus näitab püsivat rahulolu riiklike demokraatlike institutsioonidega. Lisaks on praegune rahulolu tase, mis on 62%, kõigi aegade kõrgeim alates 2005. aastast.</text:p>
      <text:p text:style-name="P24"><draw:g text:anchor-type="paragraph" draw:z-index="57" draw:name="Forme60" draw:style-name="gr9"><draw:frame draw:style-name="gr149" draw:text-style-name="P106" svg:width="17.102cm" svg:height="4.89cm" svg:x="0.201cm" svg:y="0.954cm"><draw:image xlink:href="Pictures/100000000000085100000261B0F9246307C1F62C.png" xlink:type="simple" xlink:show="embed" xlink:actuate="onLoad" draw:mime-type="image/png"><text:p/></draw:image></draw:frame><draw:frame draw:style-name="gr150" draw:text-style-name="P109" svg:width="16.209cm" svg:height="0.902cm" svg:x="0.693cm" svg:y="0.22cm"><draw:text-box><text:p text:style-name="P107"><text:span text:style-name="T42">SD18a Kas olete üldiselt väga rahul, üsna rahul, mitte väga rahul või üldse mitte rahul sellega, kuidas demokraatia toimib (MEIE RIIGIS)?</text:span></text:p></draw:text-box></draw:frame><draw:frame draw:style-name="gr151" draw:text-style-name="P108" svg:width="2.301cm" svg:height="0.578cm" svg:x="0.002cm" svg:y="6.207cm"><draw:text-box><text:p text:style-name="P107"><text:span text:style-name="T42">Kevad 2005</text:span></text:p></draw:text-box></draw:frame><draw:frame draw:style-name="gr152" draw:text-style-name="P120" svg:width="3.4cm" svg:height="0.701cm" svg:x="14.103cm" svg:y="6.007cm"><draw:text-box><text:p text:style-name="P114"><text:span text:style-name="T42">märts – aprill 2006</text:span></text:p></draw:text-box></draw:frame><draw:frame draw:style-name="gr153" draw:text-style-name="P106" svg:width="12.674cm" svg:height="0.352cm" svg:x="0.302cm" svg:y="6.956cm"><draw:image xlink:href="Pictures/100000000000028400000012DB671A23525B9208.png" xlink:type="simple" xlink:show="embed" xlink:actuate="onLoad" draw:mime-type="image/png"><text:p/></draw:image></draw:frame><draw:frame draw:style-name="gr154" draw:text-style-name="P108" svg:width="5.1cm" svg:height="0.6cm" svg:x="0.302cm" svg:y="7.307cm"><draw:text-box><text:p text:style-name="P107"><text:span text:style-name="T42">Kokku rahul</text:span></text:p></draw:text-box></draw:frame><draw:frame draw:style-name="gr155" draw:text-style-name="P108" svg:width="5cm" svg:height="0.6cm" svg:x="6.003cm" svg:y="7.307cm"><draw:text-box><text:p text:style-name="P107"><text:span text:style-name="T42">Kokku ei ole rahul</text:span></text:p></draw:text-box></draw:frame><draw:frame draw:style-name="gr156" draw:text-style-name="P108" svg:width="4.8cm" svg:height="0.701cm" svg:x="12.203cm" svg:y="7.307cm"><draw:text-box><text:p text:style-name="P107"><text:span text:style-name="T42">Ei oska öelda</text:span></text:p></draw:text-box></draw:frame></draw:g>Euroopa Liidu tasandil on alates 2019. aastast vähemalt pooled vastanutest pidevalt teatanud, et nad on ELi tasandi demokraatiaga rahul. See näitab, et kuigi esineb lühiajalisi kõikumisi, säilitab suhteliselt stabiilne enamik eurooplasi usalduse demokraatlike protsesside toimimise vastu ELis. Lisaks on praegune rahulolu tase 59%, mis on kõrgeim alates 2004. aastast. </text:p>
      <text:p text:style-name="P24"/>
      <text:p text:style-name="P26"><draw:g text:anchor-type="paragraph" draw:z-index="58" draw:name="Forme61" draw:style-name="gr9"><draw:frame draw:style-name="gr141" draw:text-style-name="P106" svg:width="16.976cm" svg:height="5.576cm" svg:x="0.002cm" svg:y="1.425cm"><draw:image xlink:href="Pictures/100000000000081C000002AA91C2C3C3F4FF2350.png" xlink:type="simple" xlink:show="embed" xlink:actuate="onLoad" draw:mime-type="image/png"><text:p/></draw:image></draw:frame><draw:frame draw:style-name="gr142" draw:text-style-name="P108" svg:width="2.999cm" svg:height="1.101cm" svg:x="0.302cm" svg:y="7.098cm"><draw:text-box><text:p text:style-name="P107"><text:span text:style-name="T42">Aut. 2004</text:span></text:p></draw:text-box></draw:frame><draw:frame draw:style-name="gr143" draw:text-style-name="P120" svg:width="3.4cm" svg:height="0.701cm" svg:x="13.602cm" svg:y="6.997cm"><draw:text-box><text:p text:style-name="P114"><text:span text:style-name="T42">märts – aprill 2026</text:span></text:p></draw:text-box></draw:frame><draw:g draw:style-name="gr4"><draw:frame draw:style-name="gr144" draw:text-style-name="P106" svg:width="12.674cm" svg:height="0.352cm" svg:x="0.201cm" svg:y="7.845cm"><draw:image xlink:href="Pictures/100000000000028400000012DB671A23525B9208.png" xlink:type="simple" xlink:show="embed" xlink:actuate="onLoad" draw:mime-type="image/png"><text:p/></draw:image></draw:frame><draw:frame draw:style-name="gr145" draw:text-style-name="P108" svg:width="5.1cm" svg:height="0.6cm" svg:x="0.201cm" svg:y="8.196cm"><draw:text-box><text:p text:style-name="P107"><text:span text:style-name="T42">Kokku rahul</text:span></text:p></draw:text-box></draw:frame><draw:frame draw:style-name="gr146" draw:text-style-name="P108" svg:width="5.001cm" svg:height="0.6cm" svg:x="5.9cm" svg:y="8.196cm"><draw:text-box><text:p text:style-name="P107"><text:span text:style-name="T42">Kokku ei ole rahul</text:span></text:p></draw:text-box></draw:frame><draw:frame draw:style-name="gr147" draw:text-style-name="P108" svg:width="4.802cm" svg:height="0.701cm" svg:x="12.101cm" svg:y="8.196cm"><draw:text-box><text:p text:style-name="P107"><text:span text:style-name="T42">Ei oska öelda</text:span></text:p></draw:text-box></draw:frame></draw:g><draw:frame draw:style-name="gr148" draw:text-style-name="P109" svg:width="16.001cm" svg:height="0.902cm" svg:x="0.501cm" svg:y="0.109cm"><draw:text-box><text:p text:style-name="P107"><text:span text:style-name="T42">SD18b Kas olete üldiselt väga rahul, üsna rahul, mitte väga rahul või üldse mitte rahul sellega, kuidas demokraatia ELis toimib?</text:span></text:p></draw:text-box></draw:frame></draw:g></text:p>
      <text:p text:style-name="P24"><draw:g text:anchor-type="paragraph" draw:z-index="59" draw:name="Forme62" draw:style-name="gr9"><draw:frame draw:style-name="gr135" draw:text-style-name="P106" svg:width="17.103cm" svg:height="7.836cm" svg:x="0cm" svg:y="1.364cm"><draw:image xlink:href="Pictures/10000000000007F0000003A3CABEC38A2E25BF77.png" xlink:type="simple" xlink:show="embed" xlink:actuate="onLoad" draw:mime-type="image/png"><text:p/></draw:image></draw:frame><draw:g draw:style-name="gr4"><draw:frame draw:style-name="gr136" draw:text-style-name="P109" svg:width="2.902cm" svg:height="0.578cm" svg:x="0.699cm" svg:y="10.194cm"><draw:text-box><text:p text:style-name="P107"><text:span text:style-name="T42">Kokku „rahul“ </text:span></text:p></draw:text-box></draw:frame><draw:frame draw:style-name="gr137" draw:text-style-name="P109" svg:width="3.701cm" svg:height="0.578cm" svg:x="4.099cm" svg:y="10.194cm"><draw:text-box><text:p text:style-name="P107"><text:span text:style-name="T42">„</text:span><text:span text:style-name="T42">Ei ole rahul“ kokku</text:span></text:p></draw:text-box></draw:frame><draw:frame draw:style-name="gr138" draw:text-style-name="P109" svg:width="1.895cm" svg:height="0.578cm" svg:x="8.7cm" svg:y="10.194cm"><draw:text-box><text:p text:style-name="P107"><text:span text:style-name="T42">Ei tea</text:span></text:p></draw:text-box></draw:frame><draw:frame draw:style-name="gr139" draw:text-style-name="P106" svg:width="9.208cm" svg:height="0.819cm" svg:x="0.894cm" svg:y="9.437cm"><draw:image xlink:href="Pictures/100000000000015C0000001F9505F40117018E47.png" xlink:type="simple" xlink:show="embed" xlink:actuate="onLoad" draw:mime-type="image/png"><text:p/></draw:image></draw:frame></draw:g><draw:frame draw:style-name="gr140" draw:text-style-name="P109" svg:width="16.408cm" svg:height="0.902cm" svg:x="0.392cm" svg:y="0.064cm"><draw:text-box><text:p text:style-name="P107"><text:span text:style-name="T42">SD18a Kas olete üldiselt väga rahul, üsna rahul, mitte väga rahul või üldse mitte rahul sellega, kuidas demokraatia toimib (MEIE RIIGIS)? (%)</text:span></text:p></draw:text-box></draw:frame></draw:g>Riiklikul tasandil on rahulolu demokraatia toimimisega riigiti väga erinev. Vähemalt pooled vastanutest teatasid, et nad on rahul 22 liikmesriigis, mis näitab, et enamik kodanikke enamikus riikides väljendab usaldust oma riiklike demokraatlike süsteemide toimimise vastu. Kõige suurem oli rahulolu Luksemburgis (90%), Taanis (89%) ja Rootsis (85%). Seevastu on rahulolu märkimisväärselt väiksem mõnes üksikus liikmesriigis. Madalaim tase registreeriti Kreekas, kus ainult 30 % vastanutest ütles, et nad on rahul demokraatia toimimisega oma riigis, millele järgnes Küpros (32 %).</text:p>
      <text:p text:style-name="P24"><text:soft-page-break/>Ka arusaamad sellest, kuidas demokraatia Euroopa Liidu tasandil toimib, on liikmesriigiti erinevad, kuigi rahulolu on suhteliselt laialt levinud. Vähemalt pooled vastanutest on rahul demokraatia toimimisega ELis 24 liikmesriigis, mis näitab enamuse heakskiitu enamikus riikides. Rahulolu on kõige suurem Taanis (79%), Poolas (76%), Luksemburgis ja Rootsis (mõlemas 72%). Seevastu rahulolu ELi demokraatiaga on mõnes liikmesriigis väiksem, nimelt Kreekas (39%), millele järgneb Küpros (45%). </text:p>
      <text:p text:style-name="P24">Need tulemused osutavad selgele seosele kodanike rahulolu vahel demokraatiaga riiklikul ja ELi tasandil. Riikides, kus rahulolu riikliku demokraatiaga on suur, on vastajad üldiselt rohkem rahul sellega, kuidas demokraatia toimib ka Euroopa Liidus. Seevastu riikides, kus riiklikku demokraatiat peetakse vähem positiivseks, on üldiselt kriitilisemad ka arusaamad ELi tasandi demokraatlikust toimimisest. </text:p>
      <text:p text:style-name="P24"><draw:g text:anchor-type="paragraph" draw:z-index="60" draw:name="Forme63" draw:style-name="gr9"><draw:frame draw:style-name="gr129" draw:text-style-name="P106" svg:width="17.065cm" svg:height="7.788cm" svg:x="0cm" svg:y="1.128cm"><draw:image xlink:href="Pictures/1000000000000803000003A8173A138E19DD591C.png" xlink:type="simple" xlink:show="embed" xlink:actuate="onLoad" draw:mime-type="image/png"><text:p/></draw:image></draw:frame><draw:g draw:style-name="gr4"><draw:frame draw:style-name="gr130" draw:text-style-name="P109" svg:width="2.901cm" svg:height="0.578cm" svg:x="0.905cm" svg:y="9.711cm"><draw:text-box><text:p text:style-name="P107"><text:span text:style-name="T42">Kokku „rahul“ </text:span></text:p></draw:text-box></draw:frame><draw:frame draw:style-name="gr131" draw:text-style-name="P109" svg:width="3.701cm" svg:height="0.578cm" svg:x="4.304cm" svg:y="9.711cm"><draw:text-box><text:p text:style-name="P107"><text:span text:style-name="T42">„</text:span><text:span text:style-name="T42">Ei ole rahul“ kokku</text:span></text:p></draw:text-box></draw:frame><draw:frame draw:style-name="gr132" draw:text-style-name="P109" svg:width="1.895cm" svg:height="0.578cm" svg:x="8.904cm" svg:y="9.711cm"><draw:text-box><text:p text:style-name="P107"><text:span text:style-name="T42">Ei tea</text:span></text:p></draw:text-box></draw:frame><draw:frame draw:style-name="gr133" draw:text-style-name="P106" svg:width="9.208cm" svg:height="0.819cm" svg:x="1.099cm" svg:y="8.952cm"><draw:image xlink:href="Pictures/100000000000015C0000001F9505F40117018E47.png" xlink:type="simple" xlink:show="embed" xlink:actuate="onLoad" draw:mime-type="image/png"><text:p/></draw:image></draw:frame></draw:g><draw:frame draw:style-name="gr134" draw:text-style-name="P109" svg:width="16.7cm" svg:height="0.902cm" svg:x="0.3cm" svg:y="0.064cm"><draw:text-box><text:p text:style-name="P107"><text:span text:style-name="T42">SD18b Kas olete üldiselt väga rahul, üsna rahul, mitte väga rahul või üldse mitte rahul sellega, kuidas demokraatia ELis toimib? (%)</text:span></text:p></draw:text-box></draw:frame></draw:g></text:p>
      <text:p text:style-name="P26">Need tulemused osutavad selgele seosele kodanike rahulolu vahel demokraatiaga riiklikul ja ELi tasandil. Riikides, kus rahulolu riikliku demokraatiaga on suur, on vastajad üldiselt rohkem rahul sellega, kuidas demokraatia toimib ka Euroopa Liidus. Seevastu riikides, kus riiklikku demokraatiat peetakse vähem positiivseks, on üldiselt kriitilisemad ka arusaamad ELi tasandi demokraatlikust toimimisest. Rahulolu demokraatia toimimisega näitab sotsiaaldemograafiliste rühmade lõikes üldiselt järjepidevaid mustreid nii riiklikul kui ka ELi tasandil.</text:p>
      <text:p text:style-name="P24">Soolised erinevused on mõlemas kontekstis minimaalsed. Meeste ja naiste rahulolu tase on riigi tasandil peaaegu identne (mõlema puhul 62 %) ning ELi tasandil sarnane (meeste puhul 59 % ja naiste puhul 60 %).</text:p>
      <text:p text:style-name="P24">Ilmnevad selgemad erinevused vanuserühmade vahel, kus nii riikliku kui ka ELi demokraatia puhul täheldatakse järjepidevat mustrit. Nooremad vastajad (15–24aastased) on kõige rahulolevamad (69 % riigi ja 70 % ELi tasandil), samas kui rahulolu väheneb vanusega pidevalt, jõudes 55aastaste ja vanemate seas 59 %ni riigi ja 54 %ni ELi tasandil. Seevastu suureneb mõlemal juhul rahulolematus vanusega, mis näitab, et eakamad vastajad on demokraatliku toimimise suhtes pidevalt kriitilisemad, eelkõige ELi tasandil.</text:p>
      <text:p text:style-name="P24">Haridustasemete erinevused on eriti suured ja järgivad mõlema valitsemistasandi puhul sarnast mustrit. Rahulolu haridustasemega suureneb oluliselt: madala haridustasemega vastajate seas on see näitaja 51 % (riiklikud) ja 47 % (EL) ning kõrge haridustasemega vastajate seas vastavalt 71 % ja 68 %. Samal ajal on rahulolematus kõige suurem kõige vähem haritud inimeste seas (mõlemal tasandil 46 %), mis näitab tugevat ja järjepidevat seost hariduse ja demokraatlike süsteemide usaldusväärsuse vahel.</text:p>
      <text:p text:style-name="P24">Finantsolukorraga seoses ilmneb eriti tugev ja järjepidev muster. Vastajate seas, kellel on enamasti raskusi arvete tasumisega, on rahulolu märkimisväärselt väiksem (36% riiklikul tasandil ja 37% ELi tasandil), samas kui rahulolematus ulatub vastavalt 62% ja 56%ni. Seevastu nende seas, kes selliseid raskusi peaaegu kunagi ei koge või ei koge, on rahulolu kasvanud 68%-ni riiklikul tasandil ja 63%-ni ELi tasandil. See rõhutab väga tugevat seost majanduslike raskuste ja rahulolematuse vahel demokraatiaga, olenemata vaadeldavast tasemest.</text:p>
      <text:p text:style-name="P24">Vastajate seas, kellel on EList positiivne kuvand, on rahulolu väga suur (mõlemal tasandil 78 %), samas kui see väheneb järsult nende seas, kellel on EList negatiivne kuvand (29 % riiklikul ja 20 % ELi tasandil), kusjuures rahulolematus ulatub vastavalt 69 % ja 76 %ni. See näitab väga tugevat seost ELi suhtes valitseva üldise suhtumise ja demokraatliku toimimise tajumise vahel, eriti ELi tasandil.</text:p>
      <text:p text:style-name="P24">Üldiselt näitavad need tulemused tugevat kooskõla demokraatiaga rahulolu vahel riiklikul ja Euroopa tasandil. Riikides, sotsiaaldemograafilistes rühmades ja suhtumise profiilides väljendavad vastajad, kes on oma riigis demokraatiaga rohkem rahul, ka suuremat rahulolu sellega, kuidas demokraatia Euroopa Liidus toimib.</text:p>
      <text:p text:style-name="P24"/>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81">SD18a Kas olete üldiselt väga rahul, üsna rahul, mitte väga rahul või üldse mitte rahul sellega, kuidas demokraatia toimib (MEIE RIIGIS)? (% – EL)</text:p>
          </table:table-cell>
          <table:covered-table-cell/>
          <table:covered-table-cell/>
          <table:covered-table-cell/>
        </table:table-row>
        <table:table-row>
          <table:table-cell table:style-name="Tableau23.A1" office:value-type="string">
            <text:p text:style-name="P86"/>
          </table:table-cell>
          <table:table-cell table:style-name="Tableau23.A1" office:value-type="string">
            <text:p text:style-name="P85">Kokku „rahul“</text:p>
          </table:table-cell>
          <table:table-cell table:style-name="Tableau23.A1" office:value-type="string">
            <text:p text:style-name="P85">„Ei ole rahul“ kokku</text:p>
          </table:table-cell>
          <table:table-cell table:style-name="Tableau23.A1" office:value-type="string">
            <text:p text:style-name="P85">Ei oska öelda</text:p>
          </table:table-cell>
        </table:table-row>
        <table:table-row>
          <table:table-cell table:style-name="Tableau23.A1" office:value-type="string">
            <text:p text:style-name="P81">EL 27 </text:p>
          </table:table-cell>
          <table:table-cell table:style-name="Tableau23.B3" office:value-type="float" office:value="62">
            <text:p text:style-name="P85">62</text:p>
          </table:table-cell>
          <table:table-cell table:style-name="Tableau23.B3" office:value-type="float" office:value="36">
            <text:p text:style-name="P85">36</text:p>
          </table:table-cell>
          <table:table-cell table:style-name="Tableau23.B3" office:value-type="float" office:value="2">
            <text:p text:style-name="P85">2</text:p>
          </table:table-cell>
        </table:table-row>
        <table:table-row>
          <table:table-cell table:style-name="Tableau23.A4" table:number-columns-spanned="4" office:value-type="string">
            <text:p text:style-name="P72">Sugu</text:p>
          </table:table-cell>
          <table:covered-table-cell/>
          <table:covered-table-cell/>
          <table:covered-table-cell/>
        </table:table-row>
        <table:table-row>
          <table:table-cell table:style-name="Tableau23.A1" office:value-type="string">
            <text:p text:style-name="P81">Mees </text:p>
          </table:table-cell>
          <table:table-cell table:style-name="Tableau23.B3" office:value-type="float" office:value="62">
            <text:p text:style-name="P85">62</text:p>
          </table:table-cell>
          <table:table-cell table:style-name="Tableau23.B3" office:value-type="float" office:value="37">
            <text:p text:style-name="P85">37</text:p>
          </table:table-cell>
          <table:table-cell table:style-name="Tableau23.B3" office:value-type="float" office:value="1">
            <text:p text:style-name="P85">1</text:p>
          </table:table-cell>
        </table:table-row>
        <table:table-row>
          <table:table-cell table:style-name="Tableau23.A1" office:value-type="string">
            <text:p text:style-name="P81">Naine </text:p>
          </table:table-cell>
          <table:table-cell table:style-name="Tableau23.B3" office:value-type="float" office:value="62">
            <text:p text:style-name="P85">62</text:p>
          </table:table-cell>
          <table:table-cell table:style-name="Tableau23.B3" office:value-type="float" office:value="36">
            <text:p text:style-name="P85">36</text:p>
          </table:table-cell>
          <table:table-cell table:style-name="Tableau23.B3" office:value-type="float" office:value="2">
            <text:p text:style-name="P85">2</text:p>
          </table:table-cell>
        </table:table-row>
        <table:table-row>
          <table:table-cell table:style-name="Tableau23.A4" table:number-columns-spanned="4" office:value-type="string">
            <text:p text:style-name="P72">Vanus</text:p>
          </table:table-cell>
          <table:covered-table-cell/>
          <table:covered-table-cell/>
          <table:covered-table-cell/>
        </table:table-row>
        <table:table-row>
          <table:table-cell table:style-name="Tableau23.A1" office:value-type="string">
            <text:p text:style-name="P81">15- 24 </text:p>
          </table:table-cell>
          <table:table-cell table:style-name="Tableau23.B3" office:value-type="float" office:value="69">
            <text:p text:style-name="P85">69</text:p>
          </table:table-cell>
          <table:table-cell table:style-name="Tableau23.B3" office:value-type="float" office:value="28">
            <text:p text:style-name="P85">28</text:p>
          </table:table-cell>
          <table:table-cell table:style-name="Tableau23.B3" office:value-type="float" office:value="3">
            <text:p text:style-name="P85">3</text:p>
          </table:table-cell>
        </table:table-row>
        <table:table-row>
          <table:table-cell table:style-name="Tableau23.A1" office:value-type="string">
            <text:p text:style-name="P81">25—39 </text:p>
          </table:table-cell>
          <table:table-cell table:style-name="Tableau23.B3" office:value-type="float" office:value="64">
            <text:p text:style-name="P85">64</text:p>
          </table:table-cell>
          <table:table-cell table:style-name="Tableau23.B3" office:value-type="float" office:value="34">
            <text:p text:style-name="P85">34</text:p>
          </table:table-cell>
          <table:table-cell table:style-name="Tableau23.B3" office:value-type="float" office:value="2">
            <text:p text:style-name="P85">2</text:p>
          </table:table-cell>
        </table:table-row>
        <table:table-row>
          <table:table-cell table:style-name="Tableau23.A1" office:value-type="string">
            <text:p text:style-name="P81">40-54 </text:p>
          </table:table-cell>
          <table:table-cell table:style-name="Tableau23.B3" office:value-type="float" office:value="62">
            <text:p text:style-name="P85">62</text:p>
          </table:table-cell>
          <table:table-cell table:style-name="Tableau23.B3" office:value-type="float" office:value="36">
            <text:p text:style-name="P85">36</text:p>
          </table:table-cell>
          <table:table-cell table:style-name="Tableau23.B3" office:value-type="float" office:value="2">
            <text:p text:style-name="P85">2</text:p>
          </table:table-cell>
        </table:table-row>
        <table:table-row>
          <table:table-cell table:style-name="Tableau23.A1" office:value-type="string">
            <text:p text:style-name="P81">&gt;=55</text:p>
          </table:table-cell>
          <table:table-cell table:style-name="Tableau23.B3" office:value-type="float" office:value="59">
            <text:p text:style-name="P85">59</text:p>
          </table:table-cell>
          <table:table-cell table:style-name="Tableau23.B3" office:value-type="float" office:value="39">
            <text:p text:style-name="P85">39</text:p>
          </table:table-cell>
          <table:table-cell table:style-name="Tableau23.B3" office:value-type="float" office:value="2">
            <text:p text:style-name="P85">2</text:p>
          </table:table-cell>
        </table:table-row>
        <table:table-row>
          <table:table-cell table:style-name="Tableau23.A4" table:number-columns-spanned="4" office:value-type="string">
            <text:p text:style-name="P72">Haridustase</text:p>
          </table:table-cell>
          <table:covered-table-cell/>
          <table:covered-table-cell/>
          <table:covered-table-cell/>
        </table:table-row>
        <table:table-row>
          <table:table-cell table:style-name="Tableau23.A1" office:value-type="string">
            <text:p text:style-name="P81">Madal haridustase (ISCED 0–2) </text:p>
          </table:table-cell>
          <table:table-cell table:style-name="Tableau23.B3" office:value-type="float" office:value="51">
            <text:p text:style-name="P85">51</text:p>
          </table:table-cell>
          <table:table-cell table:style-name="Tableau23.B3" office:value-type="float" office:value="46">
            <text:p text:style-name="P85">46</text:p>
          </table:table-cell>
          <table:table-cell table:style-name="Tableau23.B3" office:value-type="float" office:value="3">
            <text:p text:style-name="P85">3</text:p>
          </table:table-cell>
        </table:table-row>
        <table:table-row>
          <table:table-cell table:style-name="Tableau23.A1" office:value-type="string">
            <text:p text:style-name="P81">Keskmine haridustase (ISCED 3–4) </text:p>
          </table:table-cell>
          <table:table-cell table:style-name="Tableau23.B3" office:value-type="float" office:value="63">
            <text:p text:style-name="P85">63</text:p>
          </table:table-cell>
          <table:table-cell table:style-name="Tableau23.B3" office:value-type="float" office:value="36">
            <text:p text:style-name="P85">36</text:p>
          </table:table-cell>
          <table:table-cell table:style-name="Tableau23.B3" office:value-type="float" office:value="1">
            <text:p text:style-name="P85">1</text:p>
          </table:table-cell>
        </table:table-row>
        <table:table-row>
          <table:table-cell table:style-name="Tableau23.A1" office:value-type="string">
            <text:p text:style-name="P81">Kõrge haridustase (ISCED 5- 8) </text:p>
          </table:table-cell>
          <table:table-cell table:style-name="Tableau23.B3" office:value-type="float" office:value="71">
            <text:p text:style-name="P85">71</text:p>
          </table:table-cell>
          <table:table-cell table:style-name="Tableau23.B3" office:value-type="float" office:value="28">
            <text:p text:style-name="P85">28</text:p>
          </table:table-cell>
          <table:table-cell table:style-name="Tableau23.B3" office:value-type="float" office:value="1">
            <text:p text:style-name="P85">1</text:p>
          </table:table-cell>
        </table:table-row>
        <table:table-row>
          <table:table-cell table:style-name="Tableau23.A4" table:number-columns-spanned="4" office:value-type="string">
            <text:p text:style-name="P72">Sotsiaal-ametialane kategooria</text:p>
          </table:table-cell>
          <table:covered-table-cell/>
          <table:covered-table-cell/>
          <table:covered-table-cell/>
        </table:table-row>
        <table:table-row>
          <table:table-cell table:style-name="Tableau23.A1" office:value-type="string">
            <text:p text:style-name="P81">Füüsilisest isikust ettevõtjad </text:p>
          </table:table-cell>
          <table:table-cell table:style-name="Tableau23.B3" office:value-type="float" office:value="60">
            <text:p text:style-name="P85">60</text:p>
          </table:table-cell>
          <table:table-cell table:style-name="Tableau23.B3" office:value-type="float" office:value="39">
            <text:p text:style-name="P85">39</text:p>
          </table:table-cell>
          <table:table-cell table:style-name="Tableau23.B3" office:value-type="float" office:value="1">
            <text:p text:style-name="P85">1</text:p>
          </table:table-cell>
        </table:table-row>
        <table:table-row>
          <table:table-cell table:style-name="Tableau23.A1" office:value-type="string">
            <text:p text:style-name="P81">Juhid </text:p>
          </table:table-cell>
          <table:table-cell table:style-name="Tableau23.B3" office:value-type="float" office:value="73">
            <text:p text:style-name="P85">73</text:p>
          </table:table-cell>
          <table:table-cell table:style-name="Tableau23.B3" office:value-type="float" office:value="26">
            <text:p text:style-name="P85">26</text:p>
          </table:table-cell>
          <table:table-cell table:style-name="Tableau23.B3" office:value-type="float" office:value="1">
            <text:p text:style-name="P85">1</text:p>
          </table:table-cell>
        </table:table-row>
        <table:table-row>
          <table:table-cell table:style-name="Tableau23.A1" office:value-type="string">
            <text:p text:style-name="P81">Muud valged kraed </text:p>
          </table:table-cell>
          <table:table-cell table:style-name="Tableau23.B3" office:value-type="float" office:value="64">
            <text:p text:style-name="P85">64</text:p>
          </table:table-cell>
          <table:table-cell table:style-name="Tableau23.B3" office:value-type="float" office:value="35">
            <text:p text:style-name="P85">35</text:p>
          </table:table-cell>
          <table:table-cell table:style-name="Tableau23.B3" office:value-type="float" office:value="1">
            <text:p text:style-name="P85">1</text:p>
          </table:table-cell>
        </table:table-row>
        <table:table-row>
          <table:table-cell table:style-name="Tableau23.A1" office:value-type="string">
            <text:p text:style-name="P81">Käsitöölised </text:p>
          </table:table-cell>
          <table:table-cell table:style-name="Tableau23.B3" office:value-type="float" office:value="58">
            <text:p text:style-name="P85">58</text:p>
          </table:table-cell>
          <table:table-cell table:style-name="Tableau23.B3" office:value-type="float" office:value="40">
            <text:p text:style-name="P85">40</text:p>
          </table:table-cell>
          <table:table-cell table:style-name="Tableau23.B3" office:value-type="float" office:value="2">
            <text:p text:style-name="P85">2</text:p>
          </table:table-cell>
        </table:table-row>
        <table:table-row>
          <table:table-cell table:style-name="Tableau23.A1" office:value-type="string">
            <text:p text:style-name="P81">Majaelanikud </text:p>
          </table:table-cell>
          <table:table-cell table:style-name="Tableau23.B3" office:value-type="float" office:value="54">
            <text:p text:style-name="P85">54</text:p>
          </table:table-cell>
          <table:table-cell table:style-name="Tableau23.B3" office:value-type="float" office:value="42">
            <text:p text:style-name="P85">42</text:p>
          </table:table-cell>
          <table:table-cell table:style-name="Tableau23.B3" office:value-type="float" office:value="4">
            <text:p text:style-name="P85">4</text:p>
          </table:table-cell>
        </table:table-row>
        <table:table-row>
          <table:table-cell table:style-name="Tableau23.A1" office:value-type="string">
            <text:p text:style-name="P81">Töötu </text:p>
          </table:table-cell>
          <table:table-cell table:style-name="Tableau23.B3" office:value-type="float" office:value="52">
            <text:p text:style-name="P85">52</text:p>
          </table:table-cell>
          <table:table-cell table:style-name="Tableau23.B3" office:value-type="float" office:value="46">
            <text:p text:style-name="P85">46</text:p>
          </table:table-cell>
          <table:table-cell table:style-name="Tableau23.B3" office:value-type="float" office:value="2">
            <text:p text:style-name="P85">2</text:p>
          </table:table-cell>
        </table:table-row>
        <table:table-row>
          <table:table-cell table:style-name="Tableau23.A1" office:value-type="string">
            <text:p text:style-name="P81">Pensionile jäänud</text:p>
          </table:table-cell>
          <table:table-cell table:style-name="Tableau23.B3" office:value-type="float" office:value="58">
            <text:p text:style-name="P85">58</text:p>
          </table:table-cell>
          <table:table-cell table:style-name="Tableau23.B3" office:value-type="float" office:value="40">
            <text:p text:style-name="P85">40</text:p>
          </table:table-cell>
          <table:table-cell table:style-name="Tableau23.B3" office:value-type="float" office:value="2">
            <text:p text:style-name="P85">2</text:p>
          </table:table-cell>
        </table:table-row>
        <table:table-row>
          <table:table-cell table:style-name="Tableau23.A1" office:value-type="string">
            <text:p text:style-name="P81">Üliõpilased </text:p>
          </table:table-cell>
          <table:table-cell table:style-name="Tableau23.B3" office:value-type="float" office:value="72">
            <text:p text:style-name="P85">72</text:p>
          </table:table-cell>
          <table:table-cell table:style-name="Tableau23.B3" office:value-type="float" office:value="25">
            <text:p text:style-name="P85">25</text:p>
          </table:table-cell>
          <table:table-cell table:style-name="Tableau23.B3" office:value-type="float" office:value="3">
            <text:p text:style-name="P85">3</text:p>
          </table:table-cell>
        </table:table-row>
        <table:table-row>
          <table:table-cell table:style-name="Tableau23.A4" table:number-columns-spanned="4" office:value-type="string">
            <text:p text:style-name="P72">Raskused arvete tasumisel </text:p>
          </table:table-cell>
          <table:covered-table-cell/>
          <table:covered-table-cell/>
          <table:covered-table-cell/>
        </table:table-row>
        <table:table-row>
          <table:table-cell table:style-name="Tableau23.A1" office:value-type="string">
            <text:p text:style-name="P81">Suurema osa ajast </text:p>
          </table:table-cell>
          <table:table-cell table:style-name="Tableau23.B3" office:value-type="float" office:value="36">
            <text:p text:style-name="P85">36</text:p>
          </table:table-cell>
          <table:table-cell table:style-name="Tableau23.B3" office:value-type="float" office:value="62">
            <text:p text:style-name="P85">62</text:p>
          </table:table-cell>
          <table:table-cell table:style-name="Tableau23.B3" office:value-type="float" office:value="2">
            <text:p text:style-name="P85">2</text:p>
          </table:table-cell>
        </table:table-row>
        <table:table-row>
          <table:table-cell table:style-name="Tableau23.A1" office:value-type="string">
            <text:p text:style-name="P81">Aeg-ajalt </text:p>
          </table:table-cell>
          <table:table-cell table:style-name="Tableau23.B3" office:value-type="float" office:value="52">
            <text:p text:style-name="P85">52</text:p>
          </table:table-cell>
          <table:table-cell table:style-name="Tableau23.B3" office:value-type="float" office:value="46">
            <text:p text:style-name="P85">46</text:p>
          </table:table-cell>
          <table:table-cell table:style-name="Tableau23.B3" office:value-type="float" office:value="2">
            <text:p text:style-name="P85">2</text:p>
          </table:table-cell>
        </table:table-row>
        <table:table-row>
          <table:table-cell table:style-name="Tableau23.A1" office:value-type="string">
            <text:p text:style-name="P81">Peaaegu mitte kunagi / mitte kunagi </text:p>
          </table:table-cell>
          <table:table-cell table:style-name="Tableau23.B3" office:value-type="float" office:value="68">
            <text:p text:style-name="P85">68</text:p>
          </table:table-cell>
          <table:table-cell table:style-name="Tableau23.B3" office:value-type="float" office:value="30">
            <text:p text:style-name="P85">30</text:p>
          </table:table-cell>
          <table:table-cell table:style-name="Tableau23.B3" office:value-type="float" office:value="2">
            <text:p text:style-name="P85">2</text:p>
          </table:table-cell>
        </table:table-row>
        <table:table-row>
          <table:table-cell table:style-name="Tableau23.A4" table:number-columns-spanned="4" office:value-type="string">
            <text:p text:style-name="P72">Subjektiivne linnastumine </text:p>
          </table:table-cell>
          <table:covered-table-cell/>
          <table:covered-table-cell/>
          <table:covered-table-cell/>
        </table:table-row>
        <table:table-row>
          <table:table-cell table:style-name="Tableau23.A1" office:value-type="string">
            <text:p text:style-name="P81">Maapiirkond või küla </text:p>
          </table:table-cell>
          <table:table-cell table:style-name="Tableau23.B3" office:value-type="float" office:value="58">
            <text:p text:style-name="P85">58</text:p>
          </table:table-cell>
          <table:table-cell table:style-name="Tableau23.B3" office:value-type="float" office:value="40">
            <text:p text:style-name="P85">40</text:p>
          </table:table-cell>
          <table:table-cell table:style-name="Tableau23.B3" office:value-type="float" office:value="2">
            <text:p text:style-name="P85">2</text:p>
          </table:table-cell>
        </table:table-row>
        <table:table-row>
          <table:table-cell table:style-name="Tableau23.A1" office:value-type="string">
            <text:p text:style-name="P81">Väike või keskmise suurusega linn </text:p>
          </table:table-cell>
          <table:table-cell table:style-name="Tableau23.B3" office:value-type="float" office:value="62">
            <text:p text:style-name="P85">62</text:p>
          </table:table-cell>
          <table:table-cell table:style-name="Tableau23.B3" office:value-type="float" office:value="36">
            <text:p text:style-name="P85">36</text:p>
          </table:table-cell>
          <table:table-cell table:style-name="Tableau23.B3" office:value-type="float" office:value="2">
            <text:p text:style-name="P85">2</text:p>
          </table:table-cell>
        </table:table-row>
        <table:table-row>
          <table:table-cell table:style-name="Tableau23.A1" office:value-type="string">
            <text:p text:style-name="P81">Suurlinn </text:p>
          </table:table-cell>
          <table:table-cell table:style-name="Tableau23.B3" office:value-type="float" office:value="67">
            <text:p text:style-name="P85">67</text:p>
          </table:table-cell>
          <table:table-cell table:style-name="Tableau23.B3" office:value-type="float" office:value="32">
            <text:p text:style-name="P85">32</text:p>
          </table:table-cell>
          <table:table-cell table:style-name="Tableau23.B3" office:value-type="float" office:value="1">
            <text:p text:style-name="P85">1</text:p>
          </table:table-cell>
        </table:table-row>
        <table:table-row>
          <table:table-cell table:style-name="Tableau23.A4" table:number-columns-spanned="4" office:value-type="string">
            <text:p text:style-name="P72">ELi kuvand </text:p>
          </table:table-cell>
          <table:covered-table-cell/>
          <table:covered-table-cell/>
          <table:covered-table-cell/>
        </table:table-row>
        <table:table-row>
          <table:table-cell table:style-name="Tableau23.A1" office:value-type="string">
            <text:p text:style-name="P81">Positiivne </text:p>
          </table:table-cell>
          <table:table-cell table:style-name="Tableau23.B3" office:value-type="float" office:value="78">
            <text:p text:style-name="P85">78</text:p>
          </table:table-cell>
          <table:table-cell table:style-name="Tableau23.B3" office:value-type="float" office:value="21">
            <text:p text:style-name="P85">21</text:p>
          </table:table-cell>
          <table:table-cell table:style-name="Tableau23.B3" office:value-type="float" office:value="1">
            <text:p text:style-name="P85">1</text:p>
          </table:table-cell>
        </table:table-row>
        <table:table-row>
          <table:table-cell table:style-name="Tableau23.A1" office:value-type="string">
            <text:p text:style-name="P81">Neutraalne </text:p>
          </table:table-cell>
          <table:table-cell table:style-name="Tableau23.B3" office:value-type="float" office:value="56">
            <text:p text:style-name="P85">56</text:p>
          </table:table-cell>
          <table:table-cell table:style-name="Tableau23.B3" office:value-type="float" office:value="42">
            <text:p text:style-name="P85">42</text:p>
          </table:table-cell>
          <table:table-cell table:style-name="Tableau23.B3" office:value-type="float" office:value="2">
            <text:p text:style-name="P85">2</text:p>
          </table:table-cell>
        </table:table-row>
        <table:table-row>
          <table:table-cell table:style-name="Tableau23.A1" office:value-type="string">
            <text:p text:style-name="P81">Negatiivne </text:p>
          </table:table-cell>
          <table:table-cell table:style-name="Tableau23.B3" office:value-type="float" office:value="29">
            <text:p text:style-name="P85">29</text:p>
          </table:table-cell>
          <table:table-cell table:style-name="Tableau23.B3" office:value-type="float" office:value="69">
            <text:p text:style-name="P85">69</text:p>
          </table:table-cell>
          <table:table-cell table:style-name="Tableau23.B3" office:value-type="float" office:value="2">
            <text:p text:style-name="P85">2</text:p>
          </table:table-cell>
        </table:table-row>
        <table:table-row>
          <table:table-cell table:style-name="Tableau23.A4" table:number-columns-spanned="4" office:value-type="string">
            <text:p text:style-name="P72">Rahulolu elukvaliteediga </text:p>
          </table:table-cell>
          <table:covered-table-cell/>
          <table:covered-table-cell/>
          <table:covered-table-cell/>
        </table:table-row>
        <table:table-row>
          <table:table-cell table:style-name="Tableau23.A1" office:value-type="string">
            <text:p text:style-name="P81">Rahul </text:p>
          </table:table-cell>
          <table:table-cell table:style-name="Tableau23.B3" office:value-type="float" office:value="68">
            <text:p text:style-name="P85">68</text:p>
          </table:table-cell>
          <table:table-cell table:style-name="Tableau23.B3" office:value-type="float" office:value="30">
            <text:p text:style-name="P85">30</text:p>
          </table:table-cell>
          <table:table-cell table:style-name="Tableau23.B3" office:value-type="float" office:value="2">
            <text:p text:style-name="P85">2</text:p>
          </table:table-cell>
        </table:table-row>
        <table:table-row>
          <table:table-cell table:style-name="Tableau23.A1" office:value-type="string">
            <text:p text:style-name="P81">Ei ole rahul </text:p>
          </table:table-cell>
          <table:table-cell table:style-name="Tableau23.B3" office:value-type="float" office:value="66">
            <text:p text:style-name="P85">66</text:p>
          </table:table-cell>
          <table:table-cell table:style-name="Tableau23.B3" office:value-type="float" office:value="32">
            <text:p text:style-name="P85">32</text:p>
          </table:table-cell>
          <table:table-cell table:style-name="Tableau23.B3" office:value-type="float" office:value="2">
            <text:p text:style-name="P85">2</text:p>
          </table:table-cell>
        </table:table-row>
      </table:table>
      <text:p text:style-name="P24"/>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50">SD18b Üldiselt, kas olete väga rahul, üsna rahul, mitte väga rahul või üldse mitte rahul demokraatia toimimisega ELis ? (% – EL)</text:p>
          </table:table-cell>
          <table:covered-table-cell/>
          <table:covered-table-cell/>
          <table:covered-table-cell/>
        </table:table-row>
        <table:table-row>
          <table:table-cell table:style-name="Tableau24.A1" office:value-type="string">
            <text:p text:style-name="P53"/>
          </table:table-cell>
          <table:table-cell table:style-name="Tableau24.A1" office:value-type="string">
            <text:p text:style-name="P54">Kokku „rahul“</text:p>
          </table:table-cell>
          <table:table-cell table:style-name="Tableau24.A1" office:value-type="string">
            <text:p text:style-name="P54">„Ei ole rahul“ kokku</text:p>
          </table:table-cell>
          <table:table-cell table:style-name="Tableau24.A1" office:value-type="string">
            <text:p text:style-name="P54">Ei oska öelda</text:p>
          </table:table-cell>
        </table:table-row>
        <table:table-row>
          <table:table-cell table:style-name="Tableau24.A1" office:value-type="string">
            <text:p text:style-name="P50">EL 27 </text:p>
          </table:table-cell>
          <table:table-cell table:style-name="Tableau24.B3" office:value-type="float" office:value="59">
            <text:p text:style-name="P54">59</text:p>
          </table:table-cell>
          <table:table-cell table:style-name="Tableau24.B3" office:value-type="float" office:value="36">
            <text:p text:style-name="P54">36</text:p>
          </table:table-cell>
          <table:table-cell table:style-name="Tableau24.B3" office:value-type="float" office:value="5">
            <text:p text:style-name="P54">5</text:p>
          </table:table-cell>
        </table:table-row>
        <table:table-row>
          <table:table-cell table:style-name="Tableau24.A4" table:number-columns-spanned="4" office:value-type="string">
            <text:p text:style-name="P75">Sugu</text:p>
          </table:table-cell>
          <table:covered-table-cell/>
          <table:covered-table-cell/>
          <table:covered-table-cell/>
        </table:table-row>
        <table:table-row>
          <table:table-cell table:style-name="Tableau24.A1" office:value-type="string">
            <text:p text:style-name="P50">Mees </text:p>
          </table:table-cell>
          <table:table-cell table:style-name="Tableau24.B3" office:value-type="float" office:value="59">
            <text:p text:style-name="P54">59</text:p>
          </table:table-cell>
          <table:table-cell table:style-name="Tableau24.B3" office:value-type="float" office:value="38">
            <text:p text:style-name="P54">38</text:p>
          </table:table-cell>
          <table:table-cell table:style-name="Tableau24.B3" office:value-type="float" office:value="3">
            <text:p text:style-name="P54">3</text:p>
          </table:table-cell>
        </table:table-row>
        <table:table-row>
          <table:table-cell table:style-name="Tableau24.A1" office:value-type="string">
            <text:p text:style-name="P50">Naine </text:p>
          </table:table-cell>
          <table:table-cell table:style-name="Tableau24.B3" office:value-type="float" office:value="60">
            <text:p text:style-name="P54">60</text:p>
          </table:table-cell>
          <table:table-cell table:style-name="Tableau24.B3" office:value-type="float" office:value="34">
            <text:p text:style-name="P54">34</text:p>
          </table:table-cell>
          <table:table-cell table:style-name="Tableau24.B3" office:value-type="float" office:value="6">
            <text:p text:style-name="P54">6</text:p>
          </table:table-cell>
        </table:table-row>
        <table:table-row>
          <table:table-cell table:style-name="Tableau24.A4" table:number-columns-spanned="4" office:value-type="string">
            <text:p text:style-name="P75">Vanus</text:p>
          </table:table-cell>
          <table:covered-table-cell/>
          <table:covered-table-cell/>
          <table:covered-table-cell/>
        </table:table-row>
        <table:table-row>
          <table:table-cell table:style-name="Tableau24.A1" office:value-type="string">
            <text:p text:style-name="P50">15- 24 </text:p>
          </table:table-cell>
          <table:table-cell table:style-name="Tableau24.B3" office:value-type="float" office:value="70">
            <text:p text:style-name="P54">70</text:p>
          </table:table-cell>
          <table:table-cell table:style-name="Tableau24.B3" office:value-type="float" office:value="23">
            <text:p text:style-name="P54">23</text:p>
          </table:table-cell>
          <table:table-cell table:style-name="Tableau24.B3" office:value-type="float" office:value="7">
            <text:p text:style-name="P54">7</text:p>
          </table:table-cell>
        </table:table-row>
        <table:table-row>
          <table:table-cell table:style-name="Tableau24.A1" office:value-type="string">
            <text:p text:style-name="P50">25—39 </text:p>
          </table:table-cell>
          <table:table-cell table:style-name="Tableau24.B3" office:value-type="float" office:value="62">
            <text:p text:style-name="P54">62</text:p>
          </table:table-cell>
          <table:table-cell table:style-name="Tableau24.B3" office:value-type="float" office:value="34">
            <text:p text:style-name="P54">34</text:p>
          </table:table-cell>
          <table:table-cell table:style-name="Tableau24.B3" office:value-type="float" office:value="4">
            <text:p text:style-name="P54">4</text:p>
          </table:table-cell>
        </table:table-row>
        <table:table-row>
          <table:table-cell table:style-name="Tableau24.A1" office:value-type="string">
            <text:p text:style-name="P50">40-54 </text:p>
          </table:table-cell>
          <table:table-cell table:style-name="Tableau24.B3" office:value-type="float" office:value="60">
            <text:p text:style-name="P54">60</text:p>
          </table:table-cell>
          <table:table-cell table:style-name="Tableau24.B3" office:value-type="float" office:value="37">
            <text:p text:style-name="P54">37</text:p>
          </table:table-cell>
          <table:table-cell table:style-name="Tableau24.B3" office:value-type="float" office:value="3">
            <text:p text:style-name="P54">3</text:p>
          </table:table-cell>
        </table:table-row>
        <table:table-row>
          <table:table-cell table:style-name="Tableau24.A1" office:value-type="string">
            <text:p text:style-name="P50">&gt;=55</text:p>
          </table:table-cell>
          <table:table-cell table:style-name="Tableau24.B3" office:value-type="float" office:value="54">
            <text:p text:style-name="P54">54</text:p>
          </table:table-cell>
          <table:table-cell table:style-name="Tableau24.B3" office:value-type="float" office:value="41">
            <text:p text:style-name="P54">41</text:p>
          </table:table-cell>
          <table:table-cell table:style-name="Tableau24.B3" office:value-type="float" office:value="5">
            <text:p text:style-name="P54">5</text:p>
          </table:table-cell>
        </table:table-row>
        <table:table-row>
          <table:table-cell table:style-name="Tableau24.A4" table:number-columns-spanned="4" office:value-type="string">
            <text:p text:style-name="P75">Haridustase</text:p>
          </table:table-cell>
          <table:covered-table-cell/>
          <table:covered-table-cell/>
          <table:covered-table-cell/>
        </table:table-row>
        <table:table-row>
          <table:table-cell table:style-name="Tableau24.A1" office:value-type="string">
            <text:p text:style-name="P50">Madal haridustase (ISCED 0–2) </text:p>
          </table:table-cell>
          <table:table-cell table:style-name="Tableau24.B3" office:value-type="float" office:value="47">
            <text:p text:style-name="P54">47</text:p>
          </table:table-cell>
          <table:table-cell table:style-name="Tableau24.B3" office:value-type="float" office:value="46">
            <text:p text:style-name="P54">46</text:p>
          </table:table-cell>
          <table:table-cell table:style-name="Tableau24.B3" office:value-type="float" office:value="7">
            <text:p text:style-name="P54">7</text:p>
          </table:table-cell>
        </table:table-row>
        <table:table-row>
          <table:table-cell table:style-name="Tableau24.A1" office:value-type="string">
            <text:p text:style-name="P50">Keskmine haridustase (ISCED 3–4) </text:p>
          </table:table-cell>
          <table:table-cell table:style-name="Tableau24.B3" office:value-type="float" office:value="61">
            <text:p text:style-name="P54">61</text:p>
          </table:table-cell>
          <table:table-cell table:style-name="Tableau24.B3" office:value-type="float" office:value="35">
            <text:p text:style-name="P54">35</text:p>
          </table:table-cell>
          <table:table-cell table:style-name="Tableau24.B3" office:value-type="float" office:value="4">
            <text:p text:style-name="P54">4</text:p>
          </table:table-cell>
        </table:table-row>
        <table:table-row>
          <table:table-cell table:style-name="Tableau24.A1" office:value-type="string">
            <text:p text:style-name="P50">Kõrge haridustase (ISCED 5- 8) </text:p>
          </table:table-cell>
          <table:table-cell table:style-name="Tableau24.B3" office:value-type="float" office:value="68">
            <text:p text:style-name="P54">68</text:p>
          </table:table-cell>
          <table:table-cell table:style-name="Tableau24.B3" office:value-type="float" office:value="29">
            <text:p text:style-name="P54">29</text:p>
          </table:table-cell>
          <table:table-cell table:style-name="Tableau24.B3" office:value-type="float" office:value="3">
            <text:p text:style-name="P54">3</text:p>
          </table:table-cell>
        </table:table-row>
        <table:table-row>
          <table:table-cell table:style-name="Tableau24.A4" table:number-columns-spanned="4" office:value-type="string">
            <text:p text:style-name="P75">Sotsiaal-ametialane kategooria</text:p>
          </table:table-cell>
          <table:covered-table-cell/>
          <table:covered-table-cell/>
          <table:covered-table-cell/>
        </table:table-row>
        <table:table-row>
          <table:table-cell table:style-name="Tableau24.A1" office:value-type="string">
            <text:p text:style-name="P50">Füüsilisest isikust ettevõtjad </text:p>
          </table:table-cell>
          <table:table-cell table:style-name="Tableau24.B3" office:value-type="float" office:value="58">
            <text:p text:style-name="P54">58</text:p>
          </table:table-cell>
          <table:table-cell table:style-name="Tableau24.B3" office:value-type="float" office:value="39">
            <text:p text:style-name="P54">39</text:p>
          </table:table-cell>
          <table:table-cell table:style-name="Tableau24.B3" office:value-type="float" office:value="3">
            <text:p text:style-name="P54">3</text:p>
          </table:table-cell>
        </table:table-row>
        <table:table-row>
          <table:table-cell table:style-name="Tableau24.A1" office:value-type="string">
            <text:p text:style-name="P50">Juhid </text:p>
          </table:table-cell>
          <table:table-cell table:style-name="Tableau24.B3" office:value-type="float" office:value="68">
            <text:p text:style-name="P54">68</text:p>
          </table:table-cell>
          <table:table-cell table:style-name="Tableau24.B3" office:value-type="float" office:value="30">
            <text:p text:style-name="P54">30</text:p>
          </table:table-cell>
          <table:table-cell table:style-name="Tableau24.B3" office:value-type="float" office:value="2">
            <text:p text:style-name="P54">2</text:p>
          </table:table-cell>
        </table:table-row>
        <table:table-row>
          <table:table-cell table:style-name="Tableau24.A1" office:value-type="string">
            <text:p text:style-name="P50">Muud valged kraed </text:p>
          </table:table-cell>
          <table:table-cell table:style-name="Tableau24.B3" office:value-type="float" office:value="63">
            <text:p text:style-name="P54">63</text:p>
          </table:table-cell>
          <table:table-cell table:style-name="Tableau24.B3" office:value-type="float" office:value="34">
            <text:p text:style-name="P54">34</text:p>
          </table:table-cell>
          <table:table-cell table:style-name="Tableau24.B3" office:value-type="float" office:value="3">
            <text:p text:style-name="P54">3</text:p>
          </table:table-cell>
        </table:table-row>
        <table:table-row>
          <table:table-cell table:style-name="Tableau24.A1" office:value-type="string">
            <text:p text:style-name="P50">Käsitöölised </text:p>
          </table:table-cell>
          <table:table-cell table:style-name="Tableau24.B3" office:value-type="float" office:value="57">
            <text:p text:style-name="P54">57</text:p>
          </table:table-cell>
          <table:table-cell table:style-name="Tableau24.B3" office:value-type="float" office:value="39">
            <text:p text:style-name="P54">39</text:p>
          </table:table-cell>
          <table:table-cell table:style-name="Tableau24.B3" office:value-type="float" office:value="4">
            <text:p text:style-name="P54">4</text:p>
          </table:table-cell>
        </table:table-row>
        <table:table-row>
          <table:table-cell table:style-name="Tableau24.A1" office:value-type="string">
            <text:p text:style-name="P50">Majaelanikud </text:p>
          </table:table-cell>
          <table:table-cell table:style-name="Tableau24.B3" office:value-type="float" office:value="53">
            <text:p text:style-name="P54">53</text:p>
          </table:table-cell>
          <table:table-cell table:style-name="Tableau24.B3" office:value-type="float" office:value="38">
            <text:p text:style-name="P54">38</text:p>
          </table:table-cell>
          <table:table-cell table:style-name="Tableau24.B3" office:value-type="float" office:value="9">
            <text:p text:style-name="P54">9</text:p>
          </table:table-cell>
        </table:table-row>
        <table:table-row>
          <table:table-cell table:style-name="Tableau24.A1" office:value-type="string">
            <text:p text:style-name="P50">Töötu </text:p>
          </table:table-cell>
          <table:table-cell table:style-name="Tableau24.B3" office:value-type="float" office:value="50">
            <text:p text:style-name="P54">50</text:p>
          </table:table-cell>
          <table:table-cell table:style-name="Tableau24.B3" office:value-type="float" office:value="44">
            <text:p text:style-name="P54">44</text:p>
          </table:table-cell>
          <table:table-cell table:style-name="Tableau24.B3" office:value-type="float" office:value="6">
            <text:p text:style-name="P54">6</text:p>
          </table:table-cell>
        </table:table-row>
        <table:table-row>
          <table:table-cell table:style-name="Tableau24.A1" office:value-type="string">
            <text:p text:style-name="P50">Pensionile jäänud</text:p>
          </table:table-cell>
          <table:table-cell table:style-name="Tableau24.B3" office:value-type="float" office:value="54">
            <text:p text:style-name="P54">54</text:p>
          </table:table-cell>
          <table:table-cell table:style-name="Tableau24.B3" office:value-type="float" office:value="40">
            <text:p text:style-name="P54">40</text:p>
          </table:table-cell>
          <table:table-cell table:style-name="Tableau24.B3" office:value-type="float" office:value="6">
            <text:p text:style-name="P54">6</text:p>
          </table:table-cell>
        </table:table-row>
        <table:table-row>
          <table:table-cell table:style-name="Tableau24.A1" office:value-type="string">
            <text:p text:style-name="P50">Üliõpilased </text:p>
          </table:table-cell>
          <table:table-cell table:style-name="Tableau24.B3" office:value-type="float" office:value="72">
            <text:p text:style-name="P54">72</text:p>
          </table:table-cell>
          <table:table-cell table:style-name="Tableau24.B3" office:value-type="float" office:value="22">
            <text:p text:style-name="P54">22</text:p>
          </table:table-cell>
          <table:table-cell table:style-name="Tableau24.B3" office:value-type="float" office:value="6">
            <text:p text:style-name="P54">6</text:p>
          </table:table-cell>
        </table:table-row>
        <table:table-row>
          <table:table-cell table:style-name="Tableau24.A4" table:number-columns-spanned="4" office:value-type="string">
            <text:p text:style-name="P75">Raskused arvete tasumisel </text:p>
          </table:table-cell>
          <table:covered-table-cell/>
          <table:covered-table-cell/>
          <table:covered-table-cell/>
        </table:table-row>
        <table:table-row>
          <table:table-cell table:style-name="Tableau24.A1" office:value-type="string">
            <text:p text:style-name="P50">Suurema osa ajast </text:p>
          </table:table-cell>
          <table:table-cell table:style-name="Tableau24.B3" office:value-type="float" office:value="37">
            <text:p text:style-name="P54">37</text:p>
          </table:table-cell>
          <table:table-cell table:style-name="Tableau24.B3" office:value-type="float" office:value="56">
            <text:p text:style-name="P54">56</text:p>
          </table:table-cell>
          <table:table-cell table:style-name="Tableau24.B3" office:value-type="float" office:value="7">
            <text:p text:style-name="P54">7</text:p>
          </table:table-cell>
        </table:table-row>
        <table:table-row>
          <table:table-cell table:style-name="Tableau24.A1" office:value-type="string">
            <text:p text:style-name="P50">Aeg-ajalt </text:p>
          </table:table-cell>
          <table:table-cell table:style-name="Tableau24.B3" office:value-type="float" office:value="52">
            <text:p text:style-name="P54">52</text:p>
          </table:table-cell>
          <table:table-cell table:style-name="Tableau24.B3" office:value-type="float" office:value="44">
            <text:p text:style-name="P54">44</text:p>
          </table:table-cell>
          <table:table-cell table:style-name="Tableau24.B3" office:value-type="float" office:value="4">
            <text:p text:style-name="P54">4</text:p>
          </table:table-cell>
        </table:table-row>
        <table:table-row>
          <table:table-cell table:style-name="Tableau24.A1" office:value-type="string">
            <text:p text:style-name="P50">Peaaegu mitte kunagi / mitte kunagi </text:p>
          </table:table-cell>
          <table:table-cell table:style-name="Tableau24.B3" office:value-type="float" office:value="63">
            <text:p text:style-name="P54">63</text:p>
          </table:table-cell>
          <table:table-cell table:style-name="Tableau24.B3" office:value-type="float" office:value="32">
            <text:p text:style-name="P54">32</text:p>
          </table:table-cell>
          <table:table-cell table:style-name="Tableau24.B3" office:value-type="float" office:value="5">
            <text:p text:style-name="P54">5</text:p>
          </table:table-cell>
        </table:table-row>
        <table:table-row>
          <table:table-cell table:style-name="Tableau24.A4" table:number-columns-spanned="4" office:value-type="string">
            <text:p text:style-name="P75">Subjektiivne linnastumine </text:p>
          </table:table-cell>
          <table:covered-table-cell/>
          <table:covered-table-cell/>
          <table:covered-table-cell/>
        </table:table-row>
        <table:table-row>
          <table:table-cell table:style-name="Tableau24.A1" office:value-type="string">
            <text:p text:style-name="P50">Maapiirkond või küla </text:p>
          </table:table-cell>
          <table:table-cell table:style-name="Tableau24.B3" office:value-type="float" office:value="55">
            <text:p text:style-name="P54">55</text:p>
          </table:table-cell>
          <table:table-cell table:style-name="Tableau24.B3" office:value-type="float" office:value="40">
            <text:p text:style-name="P54">40</text:p>
          </table:table-cell>
          <table:table-cell table:style-name="Tableau24.B3" office:value-type="float" office:value="5">
            <text:p text:style-name="P54">5</text:p>
          </table:table-cell>
        </table:table-row>
        <table:table-row>
          <table:table-cell table:style-name="Tableau24.A1" office:value-type="string">
            <text:p text:style-name="P50">Väike või keskmise suurusega linn </text:p>
          </table:table-cell>
          <table:table-cell table:style-name="Tableau24.B3" office:value-type="float" office:value="59">
            <text:p text:style-name="P54">59</text:p>
          </table:table-cell>
          <table:table-cell table:style-name="Tableau24.B3" office:value-type="float" office:value="36">
            <text:p text:style-name="P54">36</text:p>
          </table:table-cell>
          <table:table-cell table:style-name="Tableau24.B3" office:value-type="float" office:value="5">
            <text:p text:style-name="P54">5</text:p>
          </table:table-cell>
        </table:table-row>
        <table:table-row>
          <table:table-cell table:style-name="Tableau24.A1" office:value-type="string">
            <text:p text:style-name="P50">Suurlinn </text:p>
          </table:table-cell>
          <table:table-cell table:style-name="Tableau24.B3" office:value-type="float" office:value="64">
            <text:p text:style-name="P54">64</text:p>
          </table:table-cell>
          <table:table-cell table:style-name="Tableau24.B3" office:value-type="float" office:value="33">
            <text:p text:style-name="P54">33</text:p>
          </table:table-cell>
          <table:table-cell table:style-name="Tableau24.B3" office:value-type="float" office:value="3">
            <text:p text:style-name="P54">3</text:p>
          </table:table-cell>
        </table:table-row>
        <table:table-row>
          <table:table-cell table:style-name="Tableau24.A4" table:number-columns-spanned="4" office:value-type="string">
            <text:p text:style-name="P75">ELi kuvand </text:p>
          </table:table-cell>
          <table:covered-table-cell/>
          <table:covered-table-cell/>
          <table:covered-table-cell/>
        </table:table-row>
        <table:table-row>
          <table:table-cell table:style-name="Tableau24.A1" office:value-type="string">
            <text:p text:style-name="P50">Positiivne </text:p>
          </table:table-cell>
          <table:table-cell table:style-name="Tableau24.B3" office:value-type="float" office:value="78">
            <text:p text:style-name="P54">78</text:p>
          </table:table-cell>
          <table:table-cell table:style-name="Tableau24.B3" office:value-type="float" office:value="19">
            <text:p text:style-name="P54">19</text:p>
          </table:table-cell>
          <table:table-cell table:style-name="Tableau24.B3" office:value-type="float" office:value="3">
            <text:p text:style-name="P54">3</text:p>
          </table:table-cell>
        </table:table-row>
        <table:table-row>
          <table:table-cell table:style-name="Tableau24.A1" office:value-type="string">
            <text:p text:style-name="P50">Neutraalne </text:p>
          </table:table-cell>
          <table:table-cell table:style-name="Tableau24.B3" office:value-type="float" office:value="51">
            <text:p text:style-name="P54">51</text:p>
          </table:table-cell>
          <table:table-cell table:style-name="Tableau24.B3" office:value-type="float" office:value="42">
            <text:p text:style-name="P54">42</text:p>
          </table:table-cell>
          <table:table-cell table:style-name="Tableau24.B3" office:value-type="float" office:value="7">
            <text:p text:style-name="P54">7</text:p>
          </table:table-cell>
        </table:table-row>
        <table:table-row>
          <table:table-cell table:style-name="Tableau24.A1" office:value-type="string">
            <text:p text:style-name="P50">Negatiivne </text:p>
          </table:table-cell>
          <table:table-cell table:style-name="Tableau24.B3" office:value-type="float" office:value="20">
            <text:p text:style-name="P54">20</text:p>
          </table:table-cell>
          <table:table-cell table:style-name="Tableau24.B3" office:value-type="float" office:value="76">
            <text:p text:style-name="P54">76</text:p>
          </table:table-cell>
          <table:table-cell table:style-name="Tableau24.B3" office:value-type="float" office:value="4">
            <text:p text:style-name="P54">4</text:p>
          </table:table-cell>
        </table:table-row>
        <table:table-row>
          <table:table-cell table:style-name="Tableau24.A4" table:number-columns-spanned="4" office:value-type="string">
            <text:p text:style-name="P75">Rahulolu elukvaliteediga </text:p>
          </table:table-cell>
          <table:covered-table-cell/>
          <table:covered-table-cell/>
          <table:covered-table-cell/>
        </table:table-row>
        <table:table-row>
          <table:table-cell table:style-name="Tableau24.A1" office:value-type="string">
            <text:p text:style-name="P50">Rahul </text:p>
          </table:table-cell>
          <table:table-cell table:style-name="Tableau24.B3" office:value-type="float" office:value="65">
            <text:p text:style-name="P54">65</text:p>
          </table:table-cell>
          <table:table-cell table:style-name="Tableau24.B3" office:value-type="float" office:value="30">
            <text:p text:style-name="P54">30</text:p>
          </table:table-cell>
          <table:table-cell table:style-name="Tableau24.B3" office:value-type="float" office:value="5">
            <text:p text:style-name="P54">5</text:p>
          </table:table-cell>
        </table:table-row>
        <table:table-row>
          <table:table-cell table:style-name="Tableau24.A1" office:value-type="string">
            <text:p text:style-name="P50">Ei ole rahul </text:p>
          </table:table-cell>
          <table:table-cell table:style-name="Tableau24.B3" office:value-type="float" office:value="64">
            <text:p text:style-name="P54">64</text:p>
          </table:table-cell>
          <table:table-cell table:style-name="Tableau24.B3" office:value-type="float" office:value="31">
            <text:p text:style-name="P54">31</text:p>
          </table:table-cell>
          <table:table-cell table:style-name="Tableau24.B3" office:value-type="float" office:value="5">
            <text:p text:style-name="P54">5</text:p>
          </table:table-cell>
        </table:table-row>
      </table:table>
      <text:p text:style-name="P24"/>
      <text:h text:style-name="P14" text:outline-level="1"><text:bookmark-start text:name="__RefHeading___Toc316632_3078747257"/>5 CITIZENS’ ATTITUDES TOWARDS THE EU AND THE EUROPEAN PARLAMEND<text:bookmark-end text:name="__RefHeading___Toc316632_3078747257"/></text:h>
      <text:p text:style-name="P24"/>
      <text:p text:style-name="P6">5. CITIZENS' ATTITUDES TOWARDS EL ja Euroopa Parlament</text:p>
      <text:p text:style-name="P24"/>
      <text:p text:style-name="P24">Selles peatükis vaadeldakse kodanike suhtumist Euroopa Liitu ja Euroopa Parlamenti, hõlmates parlamendi teadlikkuse taset, selle avalikku kuvandit ja tajutavat rolli, samuti laiemaid vaateid Euroopa Liidule, sealhulgas toetust ELi liikmesusele ja arusaamu selle peamistest eelistest. Seepärast antakse selles põhjalik ülevaade sellest, kuidas eurooplased hindavad nii institutsioone kui ka Euroopa projekti lisaväärtust.</text:p>
      <text:h text:style-name="P15" text:outline-level="2"><text:bookmark-start text:name="__RefHeading___Toc208814_2638692854"/>Teadlikkus <text:bookmark-start text:name="__RefHeading___Toc316634_3078747257"/>Euroopa Parlamendist<text:bookmark-end text:name="__RefHeading___Toc208814_2638692854"/><text:bookmark-end text:name="__RefHeading___Toc316634_3078747257"/></text:h>
      <text:p text:style-name="P24">Euroopa Parlamendi nähtavuse ja teavitustegevuse hindamiseks küsiti vastajatelt, kas nad on hiljuti näinud, lugenud või kuulnud institutsiooni kohta teavet eri meediakanalites. Selle küsimusega mõõdetakse üldsuse teadlikkust ja kokkupuudet Euroopa Parlamendiga, andes ülevaate sellest, milline on institutsiooni olukord kodanike igapäevases teabekeskkonnas.</text:p>
      <text:p text:style-name="P24">ELi tasandil on selge enamik eurooplasi teatanud, et nad on hiljuti kokku puutunud teabega Euroopa Parlamendi kohta, mis näitab suhteliselt suurt avalikku nähtavust. 66% vastanutest ütles, et nad on hiljuti näinud, lugenud või kuulnud midagi Euroopa Parlamendi kohta, samas kui 34% ütles, et nad ei ole seda teinud. </text:p>
      <text:p text:style-name="P24"><draw:g text:anchor-type="paragraph" draw:z-index="61" draw:name="Forme64" draw:style-name="gr9"><draw:frame draw:style-name="gr124" draw:text-style-name="P106" svg:width="6.896cm" svg:height="6.915cm" svg:x="8.797cm" svg:y="1.721cm"><draw:image xlink:href="Pictures/100000000000029D0000029F33698BBE482B65F0.png" xlink:type="simple" xlink:show="embed" xlink:actuate="onLoad" draw:mime-type="image/png"><text:p/></draw:image></draw:frame><draw:g draw:style-name="gr4"><draw:frame draw:style-name="gr125" draw:text-style-name="P106" svg:width="1.11cm" svg:height="1.802cm" svg:x="9.4cm" svg:y="8.636cm"><draw:image xlink:href="Pictures/10000000000000420000006BFE11E4B5E265917C.png" xlink:type="simple" xlink:show="embed" xlink:actuate="onLoad" draw:mime-type="image/png"><text:p/></draw:image></draw:frame><draw:frame draw:style-name="gr126" draw:text-style-name="P108" svg:width="3.402cm" svg:height="1.876cm" svg:x="10.61cm" svg:y="8.636cm"><draw:text-box><text:p text:style-name="P107"><text:span text:style-name="T42">Jah</text:span></text:p><text:p text:style-name="P107"><text:span text:style-name="T42"/></text:p><text:p text:style-name="P107"><text:span text:style-name="T42">Ei</text:span></text:p><text:p text:style-name="P107"><text:span text:style-name="T42"/></text:p><text:p text:style-name="P107"><text:span text:style-name="T42">Ei oska öelda</text:span></text:p></draw:text-box></draw:frame></draw:g><draw:frame draw:style-name="gr127" draw:text-style-name="P109" svg:width="6.301cm" svg:height="2.525cm" svg:x="0cm" svg:y="7.711cm"><draw:text-box><text:p text:style-name="P107"><text:span text:style-name="T42">Jah</text:span> <text:span text:style-name="T43">▲</text:span><text:span text:style-name="T46">2</text:span></text:p><text:p text:style-name="P107"><text:span text:style-name="T42">Ei</text:span> <text:span text:style-name="T44">▼</text:span><text:span text:style-name="T47">2</text:span></text:p><text:p text:style-name="P107"><text:span text:style-name="T42">Ei tea</text:span> <text:span text:style-name="T42">=</text:span></text:p><text:p text:style-name="P107"><text:span text:style-name="T43">Δ</text:span> <text:span text:style-name="T42">(aprill/mai 2026 – september/oktoober 2023) </text:span></text:p></draw:text-box></draw:frame><draw:frame draw:style-name="gr128" draw:text-style-name="P109" svg:width="15.468cm" svg:height="1.101cm" svg:x="0.633cm" svg:y="0.236cm"><draw:text-box><text:p text:style-name="P107"><text:span text:style-name="T42">QA1 Kas olete hiljuti lugenud ajakirjandusest, näinud internetist või televisioonist või kuulnud raadiost midagi Euroopa Parlamendi kohta? (EL 27) (%)</text:span></text:p></draw:text-box></draw:frame></draw:g></text:p>
      <text:p text:style-name="P26">Pikemas perspektiivis on teadlikkus Euroopa Parlamendist hoolimata mõningatest kõikumistest üldiselt suurenenud. Alates 2014. aastast on enamik eurooplasi pidevalt teatanud, et on hiljuti Euroopa Parlamendi kohta midagi lugenud, näinud või kuulnud. </text:p>
      <text:p text:style-name="P24">Viimane tulemus (66 % 2026. aasta aprillist maini) tähistab väikest kasvu võrreldes 2023. aasta septembrist oktoobrini (+2 protsendipunkti) ja tõstab teadlikkuse kõrgeimale tasemele alates 2015. aastast. Samal ajal on nende vastajate osakaal, kes ütlevad, et nad ei ole hiljuti parlamendi kohta teavet saanud, 34 %, mis on madalaim osakaal alates 2015. aastast. </text:p>
      <text:p text:style-name="P24"><draw:g text:anchor-type="paragraph" draw:z-index="62" draw:name="Forme65" draw:style-name="gr9"><draw:frame draw:style-name="gr116" draw:text-style-name="P106" svg:width="16.908cm" svg:height="3.488cm" svg:x="0cm" svg:y="1.723cm"><draw:image xlink:href="Pictures/10000000000007CD0000019C63B6E96EDBD7CBC4.png" xlink:type="simple" xlink:show="embed" xlink:actuate="onLoad" draw:mime-type="image/png"><text:p/></draw:image></draw:frame><draw:frame draw:style-name="gr117" draw:text-style-name="P108" svg:width="1.8cm" svg:height="1.551cm" svg:x="0.607cm" svg:y="5.323cm"><draw:text-box><text:p text:style-name="P107"><text:span text:style-name="T42">september–oktoober 2007</text:span></text:p></draw:text-box></draw:frame><draw:frame draw:style-name="gr118" draw:text-style-name="P108" svg:width="2.5cm" svg:height="1.001cm" svg:x="14.607cm" svg:y="5.424cm"><draw:text-box><text:p text:style-name="P107"><text:span text:style-name="T42">aprill – mai 2026</text:span></text:p></draw:text-box></draw:frame><draw:g draw:style-name="gr4"><draw:frame draw:style-name="gr119" draw:text-style-name="P106" svg:width="3.287cm" svg:height="0.302cm" svg:x="2.946cm" svg:y="5.923cm"><draw:image xlink:href="Pictures/10000000000000BA000000115EF6FC39E670FFA4.png" xlink:type="simple" xlink:show="embed" xlink:actuate="onLoad" draw:mime-type="image/png"><text:p/></draw:image></draw:frame><draw:frame draw:style-name="gr120" draw:text-style-name="P108" svg:width="1.301cm" svg:height="0.578cm" svg:x="2.706cm" svg:y="6.124cm"><draw:text-box><text:p text:style-name="P107"><text:span text:style-name="T42">Jah</text:span></text:p></draw:text-box></draw:frame><draw:frame draw:style-name="gr121" draw:text-style-name="P108" svg:width="1.101cm" svg:height="0.578cm" svg:x="4.106cm" svg:y="6.137cm"><draw:text-box><text:p text:style-name="P107"><text:span text:style-name="T42">Ei</text:span></text:p></draw:text-box></draw:frame><draw:frame draw:style-name="gr122" draw:text-style-name="P108" svg:width="2.2cm" svg:height="0.578cm" svg:x="5.507cm" svg:y="6.124cm"><draw:text-box><text:p text:style-name="P107"><text:span text:style-name="T42">Ei oska öelda</text:span></text:p></draw:text-box></draw:frame></draw:g><draw:frame draw:style-name="gr123" draw:text-style-name="P109" svg:width="16.343cm" svg:height="1.206cm" svg:x="0.265cm" svg:y="0.224cm"><draw:text-box><text:p text:style-name="P107"><text:span text:style-name="T42">QA1 Kas olete hiljuti lugenud ajakirjandusest, näinud internetist või televisioonist või kuulnud raadiost midagi Euroopa Parlamendi kohta? (% – EL)</text:span></text:p></draw:text-box></draw:frame></draw:g>Euroopa Parlamendi kohta käiva teabega kokkupuutumise tase on liikmesriigiti erinev, kuigi enamikus riikides on enamik vastajaid teatanud, et nad on selle kohta hiljuti midagi näinud, lugenud või kuulnud. Teadlikkuse tase oli kõrgeim Soomes ja Slovakkias (mõlemas 83 %), järgnesid Sloveenia (81 %) ja Küpros (80 %) ning Eesti ja Leedu (mõlemas 79 %).</text:p>
      <text:p text:style-name="P24">Skaala teises otsas on teadlikkus väiksem, kuigi see on endiselt valdav Bulgaarias ja Iirimaal (mõlemas 57 %), Taanis (60 %), kellele järgnevad Kreeka ja Tšehhi (mõlemas 63 %). Prantsusmaa paistab silma kui ainus liikmesriik, kus vähemus teatab hiljutisest kokkupuutest, kusjuures 40 % vastanutest vastas jaatavalt, samas kui 59 % ütles, et ei vasta. See teeb Prantsusmaast selge võõrväärtuse, mis tähistab kogu Euroopa Liidus täheldatud üldise mustri pöördumist.</text:p>
      <text:p text:style-name="P24">Üldiselt näitavad need leiud, et Euroopa Parlament on liikmesriikides üldiselt hästi nähtav, kuid selle intensiivsus on erinev, mis osutab erinevustele meedia tähelepanus, kaasatuses või teabe ulatuses riigiti.</text:p>
      <text:p text:style-name="P26"/>
      <text:p text:style-name="P24"><draw:g text:anchor-type="paragraph" draw:z-index="63" draw:name="Forme66" draw:style-name="gr9"><draw:frame draw:style-name="gr110" draw:text-style-name="P106" svg:width="17.102cm" svg:height="8.136cm" svg:x="0.002cm" svg:y="0.73cm"><draw:image xlink:href="Pictures/10000000000007E4000003C1F687B0A3ECE105B5.png" xlink:type="simple" xlink:show="embed" xlink:actuate="onLoad" draw:mime-type="image/png"><text:p/></draw:image></draw:frame><draw:g draw:style-name="gr4"><draw:frame draw:style-name="gr111" draw:text-style-name="P106" svg:width="2.901cm" svg:height="0.578cm" svg:x="1.101cm" svg:y="9.795cm"><draw:text-box><text:p text:style-name="P114"><text:span text:style-name="T42">Jah</text:span></text:p></draw:text-box></draw:frame><draw:frame draw:style-name="gr112" draw:text-style-name="P106" svg:width="3.7cm" svg:height="0.578cm" svg:x="4.502cm" svg:y="9.795cm"><draw:text-box><text:p text:style-name="P114"><text:span text:style-name="T42">Ei</text:span></text:p></draw:text-box></draw:frame><draw:frame draw:style-name="gr113" draw:text-style-name="P109" svg:width="1.895cm" svg:height="0.578cm" svg:x="9.102cm" svg:y="9.795cm"><draw:text-box><text:p text:style-name="P107"><text:span text:style-name="T42">Ei tea</text:span></text:p></draw:text-box></draw:frame><draw:frame draw:style-name="gr114" draw:text-style-name="P106" svg:width="9.207cm" svg:height="0.819cm" svg:x="1.297cm" svg:y="9.036cm"><draw:image xlink:href="Pictures/100000000000015C0000001F9505F40117018E47.png" xlink:type="simple" xlink:show="embed" xlink:actuate="onLoad" draw:mime-type="image/png"><text:p/></draw:image></draw:frame></draw:g><draw:frame draw:style-name="gr115" draw:text-style-name="P109" svg:width="16.1cm" svg:height="0.902cm" svg:x="0.602cm" svg:y="0.065cm"><draw:text-box><text:p text:style-name="P107"><text:span text:style-name="T42">QA1 Kas olete hiljuti lugenud ajakirjandusest, näinud internetist või televisioonist või kuulnud raadiost midagi Euroopa Parlamendi kohta? (%)</text:span></text:p></draw:text-box></draw:frame></draw:g>2023. aasta septembrist oktoobrini kuni 2026. aasta aprillist maini toimunud muutused näitavad, et kokkupuude Euroopa Parlamenti käsitleva teabega on ELi tasandil mõõdukalt suurenenud, kuigi suundumused on liikmesriigiti väga erinevad. Kõige märgatavam on kokkupuute suurenemine Itaalias (+13 protsendipunkti) ja Rumeenias (+10 protsendipunkti), kellele järgnevad Küpros, Ungari ja Sloveenia (kõik +9 protsendipunkti), samuti Belgia (+8 protsendipunkti) ning Kreeka ja Soome (mõlemad +7 protsendipunkti). Suurimat langust täheldati seevastu Madalmaades (–15 protsendipunkti), Luksemburgis (–12 protsendipunkti) ja Portugalis (–8 protsendipunkti). </text:p>
      <text:p text:style-name="P24">Kokkuvõttes viitavad need suundumused sellele, et mõningane kasv ELi tasandil on tingitud mitmes liikmesriigis saavutatud tugevast edust, mis tasakaalustab kahanemist mujal. Kuigi Euroopa Parlamendi nähtavus on paljudes riikides paranenud, toob suundumuste heterogeensus esile teabe kättesaadavuse ebaühtlase arengu kogu Euroopa Liidus.</text:p>
      <text:p text:style-name="P24"/>
      <text:p text:style-name="P26"/>
      <table:table table:name="Tableau26" table:style-name="Tableau26">
        <table:table-column table:style-name="Tableau26.A"/>
        <table:table-column table:style-name="Tableau26.B"/>
        <table:table-column table:style-name="Tableau26.C"/>
        <table:table-column table:style-name="Tableau26.D"/>
        <table:table-column table:style-name="Tableau26.E"/>
        <table:table-column table:style-name="Tableau26.F"/>
        <table:table-column table:style-name="Tableau26.G"/>
        <table:table-column table:style-name="Tableau26.H"/>
        <table:table-column table:style-name="Tableau26.I"/>
        <table:table-column table:style-name="Tableau26.J"/>
        <table:table-column table:style-name="Tableau26.H"/>
        <table:table-column table:style-name="Tableau26.L"/>
        <table:table-column table:style-name="Tableau26.M"/>
        <table:table-column table:style-name="Tableau26.I"/>
        <table:table-column table:style-name="Tableau26.O"/>
        <table:table-column table:style-name="Tableau26.P"/>
        <table:table-column table:style-name="Tableau26.I"/>
        <table:table-column table:style-name="Tableau26.H"/>
        <table:table-column table:style-name="Tableau26.S"/>
        <table:table-column table:style-name="Tableau26.T"/>
        <table:table-column table:style-name="Tableau26.U"/>
        <table:table-column table:style-name="Tableau26.V"/>
        <table:table-column table:style-name="Tableau26.O"/>
        <table:table-column table:style-name="Tableau26.F" table:number-columns-repeated="2"/>
        <table:table-column table:style-name="Tableau26.J"/>
        <table:table-column table:style-name="Tableau26.I"/>
        <table:table-column table:style-name="Tableau26.b"/>
        <table:table-column table:style-name="Tableau26.c" table:number-columns-repeated="2"/>
        <table:table-row table:style-name="Tableau26.1">
          <table:table-cell table:style-name="Tableau26.A1" table:number-columns-spanned="30" office:value-type="string">
            <text:p text:style-name="P99">QA1 Kas olete hiljuti lugenud ajakirjandusest, näinud internetist või televisioonist või kuulnud raadiost midagi Euroopa Parlamendi koht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6.1">
          <table:table-cell table:style-name="Tableau26.A1" office:value-type="string">
            <text:p text:style-name="P97"/>
          </table:table-cell>
          <table:table-cell table:style-name="Tableau26.A1" office:value-type="string">
            <text:p text:style-name="P97"/>
          </table:table-cell>
          <table:table-cell table:style-name="Tableau26.A1" office:value-type="string">
            <text:p text:style-name="P98">EL 27</text:p>
          </table:table-cell>
          <table:table-cell table:style-name="Tableau26.A1" office:value-type="string">
            <text:p text:style-name="P98">IT</text:p>
          </table:table-cell>
          <table:table-cell table:style-name="Tableau26.A1" office:value-type="string">
            <text:p text:style-name="P98">RO</text:p>
          </table:table-cell>
          <table:table-cell table:style-name="Tableau26.A1" office:value-type="string">
            <text:p text:style-name="P98">CY</text:p>
          </table:table-cell>
          <table:table-cell table:style-name="Tableau26.A1" office:value-type="string">
            <text:p text:style-name="P98">HU</text:p>
          </table:table-cell>
          <table:table-cell table:style-name="Tableau26.A1" office:value-type="string">
            <text:p text:style-name="P98">SI</text:p>
          </table:table-cell>
          <table:table-cell table:style-name="Tableau26.A1" office:value-type="string">
            <text:p text:style-name="P98">BE</text:p>
          </table:table-cell>
          <table:table-cell table:style-name="Tableau26.A1" office:value-type="string">
            <text:p text:style-name="P98">EL</text:p>
          </table:table-cell>
          <table:table-cell table:style-name="Tableau26.A1" office:value-type="string">
            <text:p text:style-name="P101">FI</text:p>
          </table:table-cell>
          <table:table-cell table:style-name="Tableau26.A1" office:value-type="string">
            <text:p text:style-name="P98">ES</text:p>
          </table:table-cell>
          <table:table-cell table:style-name="Tableau26.A1" office:value-type="string">
            <text:p text:style-name="P98">JE</text:p>
          </table:table-cell>
          <table:table-cell table:style-name="Tableau26.A1" office:value-type="string">
            <text:p text:style-name="P98">CZ</text:p>
          </table:table-cell>
          <table:table-cell table:style-name="Tableau26.A1" office:value-type="string">
            <text:p text:style-name="P98">BG</text:p>
          </table:table-cell>
          <table:table-cell table:style-name="Tableau26.A1" office:value-type="string">
            <text:p text:style-name="P98">AT</text:p>
          </table:table-cell>
          <table:table-cell table:style-name="Tableau26.A1" office:value-type="string">
            <text:p text:style-name="P98">HR</text:p>
          </table:table-cell>
          <table:table-cell table:style-name="Tableau26.A1" office:value-type="string">
            <text:p text:style-name="P98">LT</text:p>
          </table:table-cell>
          <table:table-cell table:style-name="Tableau26.A1" office:value-type="string">
            <text:p text:style-name="P98">LV</text:p>
          </table:table-cell>
          <table:table-cell table:style-name="Tableau26.A1" office:value-type="string">
            <text:p text:style-name="P98">EE</text:p>
          </table:table-cell>
          <table:table-cell table:style-name="Tableau26.A1" office:value-type="string">
            <text:p text:style-name="P98">SK</text:p>
          </table:table-cell>
          <table:table-cell table:style-name="Tableau26.A1" office:value-type="string">
            <text:p text:style-name="P98">FR</text:p>
          </table:table-cell>
          <table:table-cell table:style-name="Tableau26.A1" office:value-type="string">
            <text:p text:style-name="P98">MT</text:p>
          </table:table-cell>
          <table:table-cell table:style-name="Tableau26.A1" office:value-type="string">
            <text:p text:style-name="P98">DK</text:p>
          </table:table-cell>
          <table:table-cell table:style-name="Tableau26.A1" office:value-type="string">
            <text:p text:style-name="P98">DE</text:p>
          </table:table-cell>
          <table:table-cell table:style-name="Tableau26.A1" office:value-type="string">
            <text:p text:style-name="P98">PL</text:p>
          </table:table-cell>
          <table:table-cell table:style-name="Tableau26.A1" office:value-type="string">
            <text:p text:style-name="P98">SE</text:p>
          </table:table-cell>
          <table:table-cell table:style-name="Tableau26.A1" office:value-type="string">
            <text:p text:style-name="P98">PT</text:p>
          </table:table-cell>
          <table:table-cell table:style-name="Tableau26.A1" office:value-type="string">
            <text:p text:style-name="P98">LU</text:p>
          </table:table-cell>
          <table:table-cell table:style-name="Tableau26.A1" office:value-type="string">
            <text:p text:style-name="P98">NL</text:p>
          </table:table-cell>
        </table:table-row>
        <table:table-row>
          <table:table-cell table:style-name="Tableau26.A1" table:number-rows-spanned="2" office:value-type="string">
            <text:p text:style-name="P100">Jah</text:p>
          </table:table-cell>
          <table:table-cell table:style-name="Tableau26.A1" office:value-type="string">
            <text:p text:style-name="P100">aprill/mai 2026</text:p>
          </table:table-cell>
          <table:table-cell table:style-name="Tableau26.C3" office:value-type="float" office:value="66">
            <text:p text:style-name="P98">66</text:p>
          </table:table-cell>
          <table:table-cell table:style-name="Tableau26.C3" office:value-type="float" office:value="78">
            <text:p text:style-name="P98">78</text:p>
          </table:table-cell>
          <table:table-cell table:style-name="Tableau26.C3" office:value-type="float" office:value="75">
            <text:p text:style-name="P98">75</text:p>
          </table:table-cell>
          <table:table-cell table:style-name="Tableau26.C3" office:value-type="float" office:value="80">
            <text:p text:style-name="P98">80</text:p>
          </table:table-cell>
          <table:table-cell table:style-name="Tableau26.C3" office:value-type="float" office:value="78">
            <text:p text:style-name="P98">78</text:p>
          </table:table-cell>
          <table:table-cell table:style-name="Tableau26.C3" office:value-type="float" office:value="81">
            <text:p text:style-name="P98">81</text:p>
          </table:table-cell>
          <table:table-cell table:style-name="Tableau26.C3" office:value-type="float" office:value="64">
            <text:p text:style-name="P98">64</text:p>
          </table:table-cell>
          <table:table-cell table:style-name="Tableau26.C3" office:value-type="float" office:value="63">
            <text:p text:style-name="P98">63</text:p>
          </table:table-cell>
          <table:table-cell table:style-name="Tableau26.C3" office:value-type="float" office:value="83">
            <text:p text:style-name="P98">83</text:p>
          </table:table-cell>
          <table:table-cell table:style-name="Tableau26.C3" office:value-type="float" office:value="71">
            <text:p text:style-name="P98">71</text:p>
          </table:table-cell>
          <table:table-cell table:style-name="Tableau26.C3" office:value-type="float" office:value="57">
            <text:p text:style-name="P98">57</text:p>
          </table:table-cell>
          <table:table-cell table:style-name="Tableau26.C3" office:value-type="float" office:value="63">
            <text:p text:style-name="P98">63</text:p>
          </table:table-cell>
          <table:table-cell table:style-name="Tableau26.C3" office:value-type="float" office:value="57">
            <text:p text:style-name="P98">57</text:p>
          </table:table-cell>
          <table:table-cell table:style-name="Tableau26.C3" office:value-type="float" office:value="65">
            <text:p text:style-name="P98">65</text:p>
          </table:table-cell>
          <table:table-cell table:style-name="Tableau26.C3" office:value-type="float" office:value="75">
            <text:p text:style-name="P98">75</text:p>
          </table:table-cell>
          <table:table-cell table:style-name="Tableau26.C3" office:value-type="float" office:value="79">
            <text:p text:style-name="P98">79</text:p>
          </table:table-cell>
          <table:table-cell table:style-name="Tableau26.C3" office:value-type="float" office:value="73">
            <text:p text:style-name="P98">73</text:p>
          </table:table-cell>
          <table:table-cell table:style-name="Tableau26.C3" office:value-type="float" office:value="79">
            <text:p text:style-name="P98">79</text:p>
          </table:table-cell>
          <table:table-cell table:style-name="Tableau26.C3" office:value-type="float" office:value="83">
            <text:p text:style-name="P98">83</text:p>
          </table:table-cell>
          <table:table-cell table:style-name="Tableau26.C3" office:value-type="float" office:value="40">
            <text:p text:style-name="P98">40</text:p>
          </table:table-cell>
          <table:table-cell table:style-name="Tableau26.C3" office:value-type="float" office:value="72">
            <text:p text:style-name="P98">72</text:p>
          </table:table-cell>
          <table:table-cell table:style-name="Tableau26.C3" office:value-type="float" office:value="6">
            <text:p text:style-name="P98">6</text:p>
          </table:table-cell>
          <table:table-cell table:style-name="Tableau26.C3" office:value-type="float" office:value="69">
            <text:p text:style-name="P98">69</text:p>
          </table:table-cell>
          <table:table-cell table:style-name="Tableau26.C3" office:value-type="float" office:value="65">
            <text:p text:style-name="P98">65</text:p>
          </table:table-cell>
          <table:table-cell table:style-name="Tableau26.C3" office:value-type="float" office:value="75">
            <text:p text:style-name="P98">75</text:p>
          </table:table-cell>
          <table:table-cell table:style-name="Tableau26.C3" office:value-type="float" office:value="65">
            <text:p text:style-name="P98">65</text:p>
          </table:table-cell>
          <table:table-cell table:style-name="Tableau26.C3" office:value-type="float" office:value="68">
            <text:p text:style-name="P98">68</text:p>
          </table:table-cell>
          <table:table-cell table:style-name="Tableau26.C3" office:value-type="float" office:value="67">
            <text:p text:style-name="P98">67</text:p>
          </table:table-cell>
        </table:table-row>
        <table:table-row>
          <table:covered-table-cell table:style-name="Tableau26.A1"/>
          <table:table-cell table:style-name="Tableau26.A1" office:value-type="string">
            <text:p text:style-name="P100">Δ september/oktoober 2023</text:p>
          </table:table-cell>
          <table:table-cell table:style-name="Tableau26.C3" office:value-type="float" office:value="2">
            <text:p text:style-name="P98">2</text:p>
          </table:table-cell>
          <table:table-cell table:style-name="Tableau26.C3" office:value-type="float" office:value="13">
            <text:p text:style-name="P98">13</text:p>
          </table:table-cell>
          <table:table-cell table:style-name="Tableau26.C3" office:value-type="float" office:value="10">
            <text:p text:style-name="P98">10</text:p>
          </table:table-cell>
          <table:table-cell table:style-name="Tableau26.C3" office:value-type="float" office:value="9">
            <text:p text:style-name="P98">9</text:p>
          </table:table-cell>
          <table:table-cell table:style-name="Tableau26.C3" office:value-type="float" office:value="9">
            <text:p text:style-name="P98">9</text:p>
          </table:table-cell>
          <table:table-cell table:style-name="Tableau26.C3" office:value-type="float" office:value="9">
            <text:p text:style-name="P98">9</text:p>
          </table:table-cell>
          <table:table-cell table:style-name="Tableau26.C3" office:value-type="float" office:value="8">
            <text:p text:style-name="P98">8</text:p>
          </table:table-cell>
          <table:table-cell table:style-name="Tableau26.C3" office:value-type="float" office:value="7">
            <text:p text:style-name="P98">7</text:p>
          </table:table-cell>
          <table:table-cell table:style-name="Tableau26.C3" office:value-type="float" office:value="7">
            <text:p text:style-name="P98">7</text:p>
          </table:table-cell>
          <table:table-cell table:style-name="Tableau26.C3" office:value-type="float" office:value="5">
            <text:p text:style-name="P98">5</text:p>
          </table:table-cell>
          <table:table-cell table:style-name="Tableau26.C3" office:value-type="float" office:value="5">
            <text:p text:style-name="P98">5</text:p>
          </table:table-cell>
          <table:table-cell table:style-name="Tableau26.C3" office:value-type="float" office:value="4">
            <text:p text:style-name="P98">4</text:p>
          </table:table-cell>
          <table:table-cell table:style-name="Tableau26.C3" office:value-type="float" office:value="3">
            <text:p text:style-name="P98">3</text:p>
          </table:table-cell>
          <table:table-cell table:style-name="Tableau26.C3" office:value-type="float" office:value="2">
            <text:p text:style-name="P98">2</text:p>
          </table:table-cell>
          <table:table-cell table:style-name="Tableau26.C3" office:value-type="float" office:value="2">
            <text:p text:style-name="P98">2</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A1" office:value-type="string">
            <text:p text:style-name="P98">=</text:p>
          </table:table-cell>
          <table:table-cell table:style-name="Tableau26.A1" office:value-type="string">
            <text:p text:style-name="P98">=</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2">
            <text:p text:style-name="P98">-2</text:p>
          </table:table-cell>
          <table:table-cell table:style-name="Tableau26.C3" office:value-type="float" office:value="-4">
            <text:p text:style-name="P98">-4</text:p>
          </table:table-cell>
          <table:table-cell table:style-name="Tableau26.C3" office:value-type="float" office:value="-4">
            <text:p text:style-name="P98">-4</text:p>
          </table:table-cell>
          <table:table-cell table:style-name="Tableau26.C3" office:value-type="float" office:value="-4">
            <text:p text:style-name="P98">-4</text:p>
          </table:table-cell>
          <table:table-cell table:style-name="Tableau26.C3" office:value-type="float" office:value="-8">
            <text:p text:style-name="P98">-8</text:p>
          </table:table-cell>
          <table:table-cell table:style-name="Tableau26.C3" office:value-type="float" office:value="-12">
            <text:p text:style-name="P98">-12</text:p>
          </table:table-cell>
          <table:table-cell table:style-name="Tableau26.C3" office:value-type="float" office:value="-15">
            <text:p text:style-name="P98">-15</text:p>
          </table:table-cell>
        </table:table-row>
        <table:table-row>
          <table:table-cell table:style-name="Tableau26.A1" table:number-rows-spanned="2" office:value-type="string">
            <text:p text:style-name="P100">Ei</text:p>
          </table:table-cell>
          <table:table-cell table:style-name="Tableau26.A1" office:value-type="string">
            <text:p text:style-name="P100">aprill/mai 2026</text:p>
          </table:table-cell>
          <table:table-cell table:style-name="Tableau26.C3" office:value-type="float" office:value="34">
            <text:p text:style-name="P98">34</text:p>
          </table:table-cell>
          <table:table-cell table:style-name="Tableau26.C3" office:value-type="float" office:value="22">
            <text:p text:style-name="P98">22</text:p>
          </table:table-cell>
          <table:table-cell table:style-name="Tableau26.C3" office:value-type="float" office:value="25">
            <text:p text:style-name="P98">25</text:p>
          </table:table-cell>
          <table:table-cell table:style-name="Tableau26.C3" office:value-type="float" office:value="20">
            <text:p text:style-name="P98">20</text:p>
          </table:table-cell>
          <table:table-cell table:style-name="Tableau26.C3" office:value-type="float" office:value="22">
            <text:p text:style-name="P98">22</text:p>
          </table:table-cell>
          <table:table-cell table:style-name="Tableau26.C3" office:value-type="float" office:value="19">
            <text:p text:style-name="P98">19</text:p>
          </table:table-cell>
          <table:table-cell table:style-name="Tableau26.C3" office:value-type="float" office:value="34">
            <text:p text:style-name="P98">34</text:p>
          </table:table-cell>
          <table:table-cell table:style-name="Tableau26.C3" office:value-type="float" office:value="37">
            <text:p text:style-name="P98">37</text:p>
          </table:table-cell>
          <table:table-cell table:style-name="Tableau26.C3" office:value-type="float" office:value="17">
            <text:p text:style-name="P98">17</text:p>
          </table:table-cell>
          <table:table-cell table:style-name="Tableau26.C3" office:value-type="float" office:value="29">
            <text:p text:style-name="P98">29</text:p>
          </table:table-cell>
          <table:table-cell table:style-name="Tableau26.C3" office:value-type="float" office:value="43">
            <text:p text:style-name="P98">43</text:p>
          </table:table-cell>
          <table:table-cell table:style-name="Tableau26.C3" office:value-type="float" office:value="36">
            <text:p text:style-name="P98">36</text:p>
          </table:table-cell>
          <table:table-cell table:style-name="Tableau26.C3" office:value-type="float" office:value="42">
            <text:p text:style-name="P98">42</text:p>
          </table:table-cell>
          <table:table-cell table:style-name="Tableau26.C3" office:value-type="float" office:value="34">
            <text:p text:style-name="P98">34</text:p>
          </table:table-cell>
          <table:table-cell table:style-name="Tableau26.C3" office:value-type="float" office:value="24">
            <text:p text:style-name="P98">24</text:p>
          </table:table-cell>
          <table:table-cell table:style-name="Tableau26.C3" office:value-type="float" office:value="20">
            <text:p text:style-name="P98">20</text:p>
          </table:table-cell>
          <table:table-cell table:style-name="Tableau26.C3" office:value-type="float" office:value="27">
            <text:p text:style-name="P98">27</text:p>
          </table:table-cell>
          <table:table-cell table:style-name="Tableau26.A1" office:value-type="string">
            <text:p text:style-name="P98">#19</text:p>
          </table:table-cell>
          <table:table-cell table:style-name="Tableau26.C3" office:value-type="float" office:value="17">
            <text:p text:style-name="P98">17</text:p>
          </table:table-cell>
          <table:table-cell table:style-name="Tableau26.C3" office:value-type="float" office:value="59">
            <text:p text:style-name="P98">59</text:p>
          </table:table-cell>
          <table:table-cell table:style-name="Tableau26.C3" office:value-type="float" office:value="28">
            <text:p text:style-name="P98">28</text:p>
          </table:table-cell>
          <table:table-cell table:style-name="Tableau26.C3" office:value-type="float" office:value="40">
            <text:p text:style-name="P98">40</text:p>
          </table:table-cell>
          <table:table-cell table:style-name="Tableau26.C3" office:value-type="float" office:value="31">
            <text:p text:style-name="P98">31</text:p>
          </table:table-cell>
          <table:table-cell table:style-name="Tableau26.C3" office:value-type="float" office:value="35">
            <text:p text:style-name="P98">35</text:p>
          </table:table-cell>
          <table:table-cell table:style-name="Tableau26.C3" office:value-type="float" office:value="24">
            <text:p text:style-name="P98">24</text:p>
          </table:table-cell>
          <table:table-cell table:style-name="Tableau26.C3" office:value-type="float" office:value="35">
            <text:p text:style-name="P98">35</text:p>
          </table:table-cell>
          <table:table-cell table:style-name="Tableau26.C3" office:value-type="float" office:value="32">
            <text:p text:style-name="P98">32</text:p>
          </table:table-cell>
          <table:table-cell table:style-name="Tableau26.C3" office:value-type="float" office:value="33">
            <text:p text:style-name="P98">33</text:p>
          </table:table-cell>
        </table:table-row>
        <table:table-row>
          <table:covered-table-cell table:style-name="Tableau26.A1"/>
          <table:table-cell table:style-name="Tableau26.A1" office:value-type="string">
            <text:p text:style-name="P100">Δ september/oktoober 2023</text:p>
          </table:table-cell>
          <table:table-cell table:style-name="Tableau26.C3" office:value-type="float" office:value="-2">
            <text:p text:style-name="P98">-2</text:p>
          </table:table-cell>
          <table:table-cell table:style-name="Tableau26.C3" office:value-type="float" office:value="-13">
            <text:p text:style-name="P98">-13</text:p>
          </table:table-cell>
          <table:table-cell table:style-name="Tableau26.C3" office:value-type="float" office:value="-10">
            <text:p text:style-name="P98">-10</text:p>
          </table:table-cell>
          <table:table-cell table:style-name="Tableau26.C3" office:value-type="float" office:value="-9">
            <text:p text:style-name="P98">-9</text:p>
          </table:table-cell>
          <table:table-cell table:style-name="Tableau26.C3" office:value-type="float" office:value="-9">
            <text:p text:style-name="P98">-9</text:p>
          </table:table-cell>
          <table:table-cell table:style-name="Tableau26.C3" office:value-type="float" office:value="-9">
            <text:p text:style-name="P98">-9</text:p>
          </table:table-cell>
          <table:table-cell table:style-name="Tableau26.C3" office:value-type="float" office:value="-10">
            <text:p text:style-name="P98">-10</text:p>
          </table:table-cell>
          <table:table-cell table:style-name="Tableau26.C3" office:value-type="float" office:value="-7">
            <text:p text:style-name="P98">-7</text:p>
          </table:table-cell>
          <table:table-cell table:style-name="Tableau26.C3" office:value-type="float" office:value="-7">
            <text:p text:style-name="P98">-7</text:p>
          </table:table-cell>
          <table:table-cell table:style-name="Tableau26.C3" office:value-type="float" office:value="-5">
            <text:p text:style-name="P98">-5</text:p>
          </table:table-cell>
          <table:table-cell table:style-name="Tableau26.C3" office:value-type="float" office:value="-5">
            <text:p text:style-name="P98">-5</text:p>
          </table:table-cell>
          <table:table-cell table:style-name="Tableau26.C3" office:value-type="float" office:value="-5">
            <text:p text:style-name="P98">-5</text:p>
          </table:table-cell>
          <table:table-cell table:style-name="Tableau26.C3" office:value-type="float" office:value="-3">
            <text:p text:style-name="P98">-3</text:p>
          </table:table-cell>
          <table:table-cell table:style-name="Tableau26.C3" office:value-type="float" office:value="-2">
            <text:p text:style-name="P98">-2</text:p>
          </table:table-cell>
          <table:table-cell table:style-name="Tableau26.C3" office:value-type="float" office:value="-3">
            <text:p text:style-name="P98">-3</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A1" office:value-type="string">
            <text:p text:style-name="P98">=</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2">
            <text:p text:style-name="P98">2</text:p>
          </table:table-cell>
          <table:table-cell table:style-name="Tableau26.C3" office:value-type="float" office:value="4">
            <text:p text:style-name="P98">4</text:p>
          </table:table-cell>
          <table:table-cell table:style-name="Tableau26.C3" office:value-type="float" office:value="4">
            <text:p text:style-name="P98">4</text:p>
          </table:table-cell>
          <table:table-cell table:style-name="Tableau26.C3" office:value-type="float" office:value="3">
            <text:p text:style-name="P98">3</text:p>
          </table:table-cell>
          <table:table-cell table:style-name="Tableau26.C3" office:value-type="float" office:value="8">
            <text:p text:style-name="P98">8</text:p>
          </table:table-cell>
          <table:table-cell table:style-name="Tableau26.C3" office:value-type="float" office:value="12">
            <text:p text:style-name="P98">12</text:p>
          </table:table-cell>
          <table:table-cell table:style-name="Tableau26.C3" office:value-type="float" office:value="15">
            <text:p text:style-name="P98">15</text:p>
          </table:table-cell>
        </table:table-row>
        <table:table-row>
          <table:table-cell table:style-name="Tableau26.A1" table:number-rows-spanned="2" office:value-type="string">
            <text:p text:style-name="P100">Ei oska öelda</text:p>
          </table:table-cell>
          <table:table-cell table:style-name="Tableau26.A1" office:value-type="string">
            <text:p text:style-name="P100">aprill/mai 2026</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2">
            <text:p text:style-name="P98">2</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1">
            <text:p text:style-name="P98">1</text:p>
          </table:table-cell>
          <table:table-cell table:style-name="Tableau26.C3" office:value-type="float" office:value="0">
            <text:p text:style-name="P98">0</text:p>
          </table:table-cell>
          <table:table-cell table:style-name="Tableau26.C3" office:value-type="float" office:value="2">
            <text:p text:style-name="P98">2</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1">
            <text:p text:style-name="P98">1</text:p>
          </table:table-cell>
          <table:table-cell table:style-name="Tableau26.C3" office:value-type="float" office:value="0">
            <text:p text:style-name="P98">0</text:p>
          </table:table-cell>
          <table:table-cell table:style-name="Tableau26.C3" office:value-type="float" office:value="0">
            <text:p text:style-name="P98">0</text:p>
          </table:table-cell>
          <table:table-cell table:style-name="Tableau26.C3" office:value-type="float" office:value="0">
            <text:p text:style-name="P98">0</text:p>
          </table:table-cell>
        </table:table-row>
        <table:table-row>
          <table:covered-table-cell table:style-name="Tableau26.A1"/>
          <table:table-cell table:style-name="Tableau26.A1" office:value-type="string">
            <text:p text:style-name="P100">Δ september/oktoober 2023</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2</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1</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1</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1</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1</text:p>
          </table:table-cell>
          <table:table-cell table:style-name="Tableau26.A1" office:value-type="string">
            <text:p text:style-name="P98">=</text:p>
          </table:table-cell>
          <table:table-cell table:style-name="Tableau26.A1" office:value-type="string">
            <text:p text:style-name="P98">=</text:p>
          </table:table-cell>
          <table:table-cell table:style-name="Tableau26.A1" office:value-type="string">
            <text:p text:style-name="P98">=</text:p>
          </table:table-cell>
        </table:table-row>
      </table:table>
      <text:p text:style-name="P24"/>
      <text:p text:style-name="P25">Kokkupuude Euroopa Parlamenti käsitleva teabega erineb ka sotsiaaldemograafiliste ja hoiakuliste rühmade lõikes.</text:p>
      <text:p text:style-name="P24">Soolised erinevused on mõõdukad. Mehed teatavad hiljutisest kokkupuutest suurema tõenäosusega kui naised (69% vs. 63%), samas kui naised ütlevad vastavalt suurema tõenäosusega, et nad ei ole kokku puutunud (36% vs. 31%). See viitab naiste veidi väiksemale kaasatusele või haardele.</text:p>
      <text:p text:style-name="P24">Vanuserühmade vahel ilmnevad suuremad erinevused. Kõige väiksema tõenäosusega teatasid kokkupuutest nooremad vastajad (15–24) (58 %), kusjuures suurem osa vastanutest ütles, et nad ei ole teavet saanud (42 %). Kokkupuude suureneb vanemate rühmade seas, ulatudes 68 %-ni 40–54aastaste seas ja 67 %-ni üle 55aastaste seas, mis näitab, et teadlikkus Euroopa Parlamendist kipub vanuse kasvades suurenema.</text:p>
      <text:p text:style-name="P24">Erinevused haridustasemete lõikes on eriti märgatavad. Kõige tõenäolisemalt teatasid kokkupuutest kõrge haridustasemega vastajad (73%), samas kui madala haridustasemega vastajate seas oli see näitaja 54%. See näitab tugevat seost haridustaseme ja teadlikkuse vahel, kuna vähem haritud vastajatel on märkimisväärselt väiksem tõenäosus saada teavet parlamendi kohta.</text:p>
      <text:p text:style-name="P24">Täheldati selget seost vastajate finantsolukorraga. Nendest, kellel ei ole peaaegu kunagi või mitte kunagi raskusi oma arvete tasumisega, teatab riskipositsioonist 68%, võrreldes 54%-ga nende seas, kes on suurema osa ajast rahalistes raskustes. </text:p>
      <text:p text:style-name="P24">ELi positiivse kuvandiga vastajad teatavad kokkupuutest palju suurema tõenäosusega (72%) kui neutraalse kuvandiga vastajad (58%), mis näitab tihedat seost teadlikkuse ja ELi positiivse tajumise vahel. Huvitav on see, et negatiivse kuvandiga vastajad teatasid suhteliselt suurest kokkupuutest (64%), mis viitab sellele, et teatatud suurem teadlikkus ei tähenda tingimata soodsamaid seisukohti.</text:p>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81">QA1 Kas olete hiljuti lugenud ajakirjandusest, näinud internetist või televisioonist või kuulnud raadiost midagi Euroopa Parlamendi kohta? (% – EL)</text:p>
          </table:table-cell>
          <table:covered-table-cell/>
          <table:covered-table-cell/>
          <table:covered-table-cell/>
        </table:table-row>
        <table:table-row>
          <table:table-cell table:style-name="Tableau25.A1" office:value-type="string">
            <text:p text:style-name="P86"/>
          </table:table-cell>
          <table:table-cell table:style-name="Tableau25.A1" office:value-type="string">
            <text:p text:style-name="P85">Jah</text:p>
          </table:table-cell>
          <table:table-cell table:style-name="Tableau25.A1" office:value-type="string">
            <text:p text:style-name="P85">Ei</text:p>
          </table:table-cell>
          <table:table-cell table:style-name="Tableau25.A1" office:value-type="string">
            <text:p text:style-name="P85">Ei oska öelda</text:p>
          </table:table-cell>
        </table:table-row>
        <table:table-row>
          <table:table-cell table:style-name="Tableau25.A1" office:value-type="string">
            <text:p text:style-name="P81">EL 27 </text:p>
          </table:table-cell>
          <table:table-cell table:style-name="Tableau25.B3" office:value-type="float" office:value="66">
            <text:p text:style-name="P88">66</text:p>
          </table:table-cell>
          <table:table-cell table:style-name="Tableau25.B3" office:value-type="float" office:value="34">
            <text:p text:style-name="P88">34</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Sugu</text:p>
          </table:table-cell>
          <table:covered-table-cell/>
          <table:covered-table-cell/>
          <table:covered-table-cell/>
        </table:table-row>
        <table:table-row>
          <table:table-cell table:style-name="Tableau25.A1" office:value-type="string">
            <text:p text:style-name="P81">Mees </text:p>
          </table:table-cell>
          <table:table-cell table:style-name="Tableau25.B3" office:value-type="float" office:value="69">
            <text:p text:style-name="P88">69</text:p>
          </table:table-cell>
          <table:table-cell table:style-name="Tableau25.B3" office:value-type="float" office:value="31">
            <text:p text:style-name="P88">31</text:p>
          </table:table-cell>
          <table:table-cell table:style-name="Tableau25.B3" office:value-type="float" office:value="0">
            <text:p text:style-name="P88">0</text:p>
          </table:table-cell>
        </table:table-row>
        <table:table-row>
          <table:table-cell table:style-name="Tableau25.A1" office:value-type="string">
            <text:p text:style-name="P81">Naine </text:p>
          </table:table-cell>
          <table:table-cell table:style-name="Tableau25.B3" office:value-type="float" office:value="63">
            <text:p text:style-name="P88">63</text:p>
          </table:table-cell>
          <table:table-cell table:style-name="Tableau25.B3" office:value-type="float" office:value="36">
            <text:p text:style-name="P88">36</text:p>
          </table:table-cell>
          <table:table-cell table:style-name="Tableau25.B3" office:value-type="float" office:value="1">
            <text:p text:style-name="P88">1</text:p>
          </table:table-cell>
        </table:table-row>
        <table:table-row>
          <table:table-cell table:style-name="Tableau25.A4" table:number-columns-spanned="4" office:value-type="string">
            <text:p text:style-name="P72">Vanus</text:p>
          </table:table-cell>
          <table:covered-table-cell/>
          <table:covered-table-cell/>
          <table:covered-table-cell/>
        </table:table-row>
        <table:table-row>
          <table:table-cell table:style-name="Tableau25.A1" office:value-type="string">
            <text:p text:style-name="P81">15- 24 </text:p>
          </table:table-cell>
          <table:table-cell table:style-name="Tableau25.B3" office:value-type="float" office:value="58">
            <text:p text:style-name="P88">58</text:p>
          </table:table-cell>
          <table:table-cell table:style-name="Tableau25.B3" office:value-type="float" office:value="42">
            <text:p text:style-name="P88">42</text:p>
          </table:table-cell>
          <table:table-cell table:style-name="Tableau25.B3" office:value-type="float" office:value="0">
            <text:p text:style-name="P88">0</text:p>
          </table:table-cell>
        </table:table-row>
        <table:table-row>
          <table:table-cell table:style-name="Tableau25.A1" office:value-type="string">
            <text:p text:style-name="P81">25—39 </text:p>
          </table:table-cell>
          <table:table-cell table:style-name="Tableau25.B3" office:value-type="float" office:value="66">
            <text:p text:style-name="P88">66</text:p>
          </table:table-cell>
          <table:table-cell table:style-name="Tableau25.B3" office:value-type="float" office:value="34">
            <text:p text:style-name="P88">34</text:p>
          </table:table-cell>
          <table:table-cell table:style-name="Tableau25.B3" office:value-type="float" office:value="0">
            <text:p text:style-name="P88">0</text:p>
          </table:table-cell>
        </table:table-row>
        <table:table-row>
          <table:table-cell table:style-name="Tableau25.A1" office:value-type="string">
            <text:p text:style-name="P81">40-54 </text:p>
          </table:table-cell>
          <table:table-cell table:style-name="Tableau25.B3" office:value-type="float" office:value="68">
            <text:p text:style-name="P88">68</text:p>
          </table:table-cell>
          <table:table-cell table:style-name="Tableau25.B3" office:value-type="float" office:value="31">
            <text:p text:style-name="P88">31</text:p>
          </table:table-cell>
          <table:table-cell table:style-name="Tableau25.B3" office:value-type="float" office:value="1">
            <text:p text:style-name="P88">1</text:p>
          </table:table-cell>
        </table:table-row>
        <table:table-row>
          <table:table-cell table:style-name="Tableau25.A1" office:value-type="string">
            <text:p text:style-name="P81">&gt;=55</text:p>
          </table:table-cell>
          <table:table-cell table:style-name="Tableau25.B3" office:value-type="float" office:value="67">
            <text:p text:style-name="P88">67</text:p>
          </table:table-cell>
          <table:table-cell table:style-name="Tableau25.B3" office:value-type="float" office:value="33">
            <text:p text:style-name="P88">33</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Haridustase</text:p>
          </table:table-cell>
          <table:covered-table-cell/>
          <table:covered-table-cell/>
          <table:covered-table-cell/>
        </table:table-row>
        <table:table-row>
          <table:table-cell table:style-name="Tableau25.A1" office:value-type="string">
            <text:p text:style-name="P81">Madal haridustase (ISCED 0–2) </text:p>
          </table:table-cell>
          <table:table-cell table:style-name="Tableau25.B3" office:value-type="float" office:value="54">
            <text:p text:style-name="P88">54</text:p>
          </table:table-cell>
          <table:table-cell table:style-name="Tableau25.B3" office:value-type="float" office:value="46">
            <text:p text:style-name="P88">46</text:p>
          </table:table-cell>
          <table:table-cell table:style-name="Tableau25.B3" office:value-type="float" office:value="0">
            <text:p text:style-name="P88">0</text:p>
          </table:table-cell>
        </table:table-row>
        <table:table-row>
          <table:table-cell table:style-name="Tableau25.A1" office:value-type="string">
            <text:p text:style-name="P81">Keskmine haridustase (ISCED 3–4) </text:p>
          </table:table-cell>
          <table:table-cell table:style-name="Tableau25.B3" office:value-type="float" office:value="69">
            <text:p text:style-name="P88">69</text:p>
          </table:table-cell>
          <table:table-cell table:style-name="Tableau25.B3" office:value-type="float" office:value="31">
            <text:p text:style-name="P88">31</text:p>
          </table:table-cell>
          <table:table-cell table:style-name="Tableau25.B3" office:value-type="float" office:value="0">
            <text:p text:style-name="P88">0</text:p>
          </table:table-cell>
        </table:table-row>
        <table:table-row>
          <table:table-cell table:style-name="Tableau25.A1" office:value-type="string">
            <text:p text:style-name="P81">Kõrge haridustase (ISCED 5- 8) </text:p>
          </table:table-cell>
          <table:table-cell table:style-name="Tableau25.B3" office:value-type="float" office:value="73">
            <text:p text:style-name="P88">73</text:p>
          </table:table-cell>
          <table:table-cell table:style-name="Tableau25.B3" office:value-type="float" office:value="27">
            <text:p text:style-name="P88">27</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Sotsiaal-ametialane kategooria</text:p>
          </table:table-cell>
          <table:covered-table-cell/>
          <table:covered-table-cell/>
          <table:covered-table-cell/>
        </table:table-row>
        <table:table-row>
          <table:table-cell table:style-name="Tableau25.A1" office:value-type="string">
            <text:p text:style-name="P81">Füüsilisest isikust ettevõtjad </text:p>
          </table:table-cell>
          <table:table-cell table:style-name="Tableau25.B3" office:value-type="float" office:value="72">
            <text:p text:style-name="P88">72</text:p>
          </table:table-cell>
          <table:table-cell table:style-name="Tableau25.B3" office:value-type="float" office:value="27">
            <text:p text:style-name="P88">27</text:p>
          </table:table-cell>
          <table:table-cell table:style-name="Tableau25.B3" office:value-type="float" office:value="1">
            <text:p text:style-name="P88">1</text:p>
          </table:table-cell>
        </table:table-row>
        <table:table-row>
          <table:table-cell table:style-name="Tableau25.A1" office:value-type="string">
            <text:p text:style-name="P81">Juhid </text:p>
          </table:table-cell>
          <table:table-cell table:style-name="Tableau25.B3" office:value-type="float" office:value="74">
            <text:p text:style-name="P88">74</text:p>
          </table:table-cell>
          <table:table-cell table:style-name="Tableau25.B3" office:value-type="float" office:value="25">
            <text:p text:style-name="P88">25</text:p>
          </table:table-cell>
          <table:table-cell table:style-name="Tableau25.B3" office:value-type="float" office:value="1">
            <text:p text:style-name="P88">1</text:p>
          </table:table-cell>
        </table:table-row>
        <table:table-row>
          <table:table-cell table:style-name="Tableau25.A1" office:value-type="string">
            <text:p text:style-name="P81">Muud valged kraed </text:p>
          </table:table-cell>
          <table:table-cell table:style-name="Tableau25.B3" office:value-type="float" office:value="69">
            <text:p text:style-name="P88">69</text:p>
          </table:table-cell>
          <table:table-cell table:style-name="Tableau25.B3" office:value-type="float" office:value="31">
            <text:p text:style-name="P88">31</text:p>
          </table:table-cell>
          <table:table-cell table:style-name="Tableau25.B3" office:value-type="float" office:value="0">
            <text:p text:style-name="P88">0</text:p>
          </table:table-cell>
        </table:table-row>
        <table:table-row>
          <table:table-cell table:style-name="Tableau25.A1" office:value-type="string">
            <text:p text:style-name="P81">Käsitöölised </text:p>
          </table:table-cell>
          <table:table-cell table:style-name="Tableau25.B3" office:value-type="float" office:value="63">
            <text:p text:style-name="P88">63</text:p>
          </table:table-cell>
          <table:table-cell table:style-name="Tableau25.B3" office:value-type="float" office:value="37">
            <text:p text:style-name="P88">37</text:p>
          </table:table-cell>
          <table:table-cell table:style-name="Tableau25.B3" office:value-type="float" office:value="0">
            <text:p text:style-name="P88">0</text:p>
          </table:table-cell>
        </table:table-row>
        <table:table-row>
          <table:table-cell table:style-name="Tableau25.A1" office:value-type="string">
            <text:p text:style-name="P81">Majaelanikud </text:p>
          </table:table-cell>
          <table:table-cell table:style-name="Tableau25.B3" office:value-type="float" office:value="59">
            <text:p text:style-name="P88">59</text:p>
          </table:table-cell>
          <table:table-cell table:style-name="Tableau25.B3" office:value-type="float" office:value="4">
            <text:p text:style-name="P88">4</text:p>
          </table:table-cell>
          <table:table-cell table:style-name="Tableau25.B3" office:value-type="float" office:value="0">
            <text:p text:style-name="P88">0</text:p>
          </table:table-cell>
        </table:table-row>
        <table:table-row>
          <table:table-cell table:style-name="Tableau25.A1" office:value-type="string">
            <text:p text:style-name="P81">Töötu </text:p>
          </table:table-cell>
          <table:table-cell table:style-name="Tableau25.B3" office:value-type="float" office:value="56">
            <text:p text:style-name="P88">56</text:p>
          </table:table-cell>
          <table:table-cell table:style-name="Tableau25.B3" office:value-type="float" office:value="44">
            <text:p text:style-name="P88">44</text:p>
          </table:table-cell>
          <table:table-cell table:style-name="Tableau25.B3" office:value-type="float" office:value="0">
            <text:p text:style-name="P88">0</text:p>
          </table:table-cell>
        </table:table-row>
        <table:table-row>
          <table:table-cell table:style-name="Tableau25.A1" office:value-type="string">
            <text:p text:style-name="P81">Pensionile jäänud</text:p>
          </table:table-cell>
          <table:table-cell table:style-name="Tableau25.B3" office:value-type="float" office:value="66">
            <text:p text:style-name="P88">66</text:p>
          </table:table-cell>
          <table:table-cell table:style-name="Tableau25.B3" office:value-type="float" office:value="33">
            <text:p text:style-name="P88">33</text:p>
          </table:table-cell>
          <table:table-cell table:style-name="Tableau25.B3" office:value-type="float" office:value="1">
            <text:p text:style-name="P88">1</text:p>
          </table:table-cell>
        </table:table-row>
        <table:table-row>
          <table:table-cell table:style-name="Tableau25.A1" office:value-type="string">
            <text:p text:style-name="P81">Üliõpilased </text:p>
          </table:table-cell>
          <table:table-cell table:style-name="Tableau25.B3" office:value-type="float" office:value="60">
            <text:p text:style-name="P88">60</text:p>
          </table:table-cell>
          <table:table-cell table:style-name="Tableau25.B3" office:value-type="float" office:value="40">
            <text:p text:style-name="P88">40</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Raskused arvete tasumisel </text:p>
          </table:table-cell>
          <table:covered-table-cell/>
          <table:covered-table-cell/>
          <table:covered-table-cell/>
        </table:table-row>
        <table:table-row>
          <table:table-cell table:style-name="Tableau25.A1" office:value-type="string">
            <text:p text:style-name="P81">Suurema osa ajast </text:p>
          </table:table-cell>
          <table:table-cell table:style-name="Tableau25.B3" office:value-type="float" office:value="54">
            <text:p text:style-name="P88">54</text:p>
          </table:table-cell>
          <table:table-cell table:style-name="Tableau25.B3" office:value-type="float" office:value="45">
            <text:p text:style-name="P88">45</text:p>
          </table:table-cell>
          <table:table-cell table:style-name="Tableau25.B3" office:value-type="float" office:value="1">
            <text:p text:style-name="P88">1</text:p>
          </table:table-cell>
        </table:table-row>
        <table:table-row>
          <table:table-cell table:style-name="Tableau25.A1" office:value-type="string">
            <text:p text:style-name="P81">Aeg-ajalt </text:p>
          </table:table-cell>
          <table:table-cell table:style-name="Tableau25.B3" office:value-type="float" office:value="63">
            <text:p text:style-name="P88">63</text:p>
          </table:table-cell>
          <table:table-cell table:style-name="Tableau25.B3" office:value-type="float" office:value="36">
            <text:p text:style-name="P88">36</text:p>
          </table:table-cell>
          <table:table-cell table:style-name="Tableau25.B3" office:value-type="float" office:value="1">
            <text:p text:style-name="P88">1</text:p>
          </table:table-cell>
        </table:table-row>
        <table:table-row>
          <table:table-cell table:style-name="Tableau25.A1" office:value-type="string">
            <text:p text:style-name="P81">Peaaegu mitte kunagi / mitte kunagi </text:p>
          </table:table-cell>
          <table:table-cell table:style-name="Tableau25.B3" office:value-type="float" office:value="68">
            <text:p text:style-name="P88">68</text:p>
          </table:table-cell>
          <table:table-cell table:style-name="Tableau25.B3" office:value-type="float" office:value="32">
            <text:p text:style-name="P88">32</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Subjektiivne linnastumine </text:p>
          </table:table-cell>
          <table:covered-table-cell/>
          <table:covered-table-cell/>
          <table:covered-table-cell/>
        </table:table-row>
        <table:table-row>
          <table:table-cell table:style-name="Tableau25.A1" office:value-type="string">
            <text:p text:style-name="P81">Maapiirkond või küla </text:p>
          </table:table-cell>
          <table:table-cell table:style-name="Tableau25.B3" office:value-type="float" office:value="64">
            <text:p text:style-name="P88">64</text:p>
          </table:table-cell>
          <table:table-cell table:style-name="Tableau25.B3" office:value-type="float" office:value="36">
            <text:p text:style-name="P88">36</text:p>
          </table:table-cell>
          <table:table-cell table:style-name="Tableau25.B3" office:value-type="float" office:value="0">
            <text:p text:style-name="P88">0</text:p>
          </table:table-cell>
        </table:table-row>
        <table:table-row>
          <table:table-cell table:style-name="Tableau25.A1" office:value-type="string">
            <text:p text:style-name="P81">Väike või keskmise suurusega linn </text:p>
          </table:table-cell>
          <table:table-cell table:style-name="Tableau25.B3" office:value-type="float" office:value="65">
            <text:p text:style-name="P88">65</text:p>
          </table:table-cell>
          <table:table-cell table:style-name="Tableau25.B3" office:value-type="float" office:value="35">
            <text:p text:style-name="P88">35</text:p>
          </table:table-cell>
          <table:table-cell table:style-name="Tableau25.B3" office:value-type="float" office:value="0">
            <text:p text:style-name="P88">0</text:p>
          </table:table-cell>
        </table:table-row>
        <table:table-row>
          <table:table-cell table:style-name="Tableau25.A1" office:value-type="string">
            <text:p text:style-name="P81">Suurlinn </text:p>
          </table:table-cell>
          <table:table-cell table:style-name="Tableau25.B3" office:value-type="float" office:value="70">
            <text:p text:style-name="P88">70</text:p>
          </table:table-cell>
          <table:table-cell table:style-name="Tableau25.B3" office:value-type="float" office:value="29">
            <text:p text:style-name="P88">29</text:p>
          </table:table-cell>
          <table:table-cell table:style-name="Tableau25.B3" office:value-type="float" office:value="1">
            <text:p text:style-name="P88">1</text:p>
          </table:table-cell>
        </table:table-row>
        <table:table-row>
          <table:table-cell table:style-name="Tableau25.A4" table:number-columns-spanned="4" office:value-type="string">
            <text:p text:style-name="P72">ELi kuvand </text:p>
          </table:table-cell>
          <table:covered-table-cell/>
          <table:covered-table-cell/>
          <table:covered-table-cell/>
        </table:table-row>
        <table:table-row>
          <table:table-cell table:style-name="Tableau25.A1" office:value-type="string">
            <text:p text:style-name="P81">Positiivne </text:p>
          </table:table-cell>
          <table:table-cell table:style-name="Tableau25.B3" office:value-type="float" office:value="72">
            <text:p text:style-name="P88">72</text:p>
          </table:table-cell>
          <table:table-cell table:style-name="Tableau25.B3" office:value-type="float" office:value="28">
            <text:p text:style-name="P88">28</text:p>
          </table:table-cell>
          <table:table-cell table:style-name="Tableau25.B3" office:value-type="float" office:value="0">
            <text:p text:style-name="P88">0</text:p>
          </table:table-cell>
        </table:table-row>
        <table:table-row>
          <table:table-cell table:style-name="Tableau25.A1" office:value-type="string">
            <text:p text:style-name="P81">Neutraalne </text:p>
          </table:table-cell>
          <table:table-cell table:style-name="Tableau25.B3" office:value-type="float" office:value="58">
            <text:p text:style-name="P88">58</text:p>
          </table:table-cell>
          <table:table-cell table:style-name="Tableau25.B3" office:value-type="float" office:value="41">
            <text:p text:style-name="P88">41</text:p>
          </table:table-cell>
          <table:table-cell table:style-name="Tableau25.B3" office:value-type="float" office:value="1">
            <text:p text:style-name="P88">1</text:p>
          </table:table-cell>
        </table:table-row>
        <table:table-row>
          <table:table-cell table:style-name="Tableau25.A1" office:value-type="string">
            <text:p text:style-name="P81">Negatiivne </text:p>
          </table:table-cell>
          <table:table-cell table:style-name="Tableau25.B3" office:value-type="float" office:value="64">
            <text:p text:style-name="P88">64</text:p>
          </table:table-cell>
          <table:table-cell table:style-name="Tableau25.B3" office:value-type="float" office:value="36">
            <text:p text:style-name="P88">36</text:p>
          </table:table-cell>
          <table:table-cell table:style-name="Tableau25.B3" office:value-type="float" office:value="0">
            <text:p text:style-name="P88">0</text:p>
          </table:table-cell>
        </table:table-row>
        <table:table-row>
          <table:table-cell table:style-name="Tableau25.A4" table:number-columns-spanned="4" office:value-type="string">
            <text:p text:style-name="P72">Rahulolu elukvaliteediga </text:p>
          </table:table-cell>
          <table:covered-table-cell/>
          <table:covered-table-cell/>
          <table:covered-table-cell/>
        </table:table-row>
        <table:table-row>
          <table:table-cell table:style-name="Tableau25.A1" office:value-type="string">
            <text:p text:style-name="P81">Rahul </text:p>
          </table:table-cell>
          <table:table-cell table:style-name="Tableau25.B3" office:value-type="float" office:value="67">
            <text:p text:style-name="P88">67</text:p>
          </table:table-cell>
          <table:table-cell table:style-name="Tableau25.B3" office:value-type="float" office:value="33">
            <text:p text:style-name="P88">33</text:p>
          </table:table-cell>
          <table:table-cell table:style-name="Tableau25.B3" office:value-type="float" office:value="0">
            <text:p text:style-name="P88">0</text:p>
          </table:table-cell>
        </table:table-row>
        <table:table-row>
          <table:table-cell table:style-name="Tableau25.A1" office:value-type="string">
            <text:p text:style-name="P81">Ei ole rahul </text:p>
          </table:table-cell>
          <table:table-cell table:style-name="Tableau25.B3" office:value-type="float" office:value="61">
            <text:p text:style-name="P88">61</text:p>
          </table:table-cell>
          <table:table-cell table:style-name="Tableau25.B3" office:value-type="float" office:value="39">
            <text:p text:style-name="P88">39</text:p>
          </table:table-cell>
          <table:table-cell table:style-name="Tableau25.B3" office:value-type="float" office:value="0">
            <text:p text:style-name="P88">0</text:p>
          </table:table-cell>
        </table:table-row>
      </table:table>
      <text:p text:style-name="P24"/>
      <text:p text:style-name="P24"/>
      <text:h text:style-name="P16" text:outline-level="2"><text:bookmark-start text:name="__RefHeading___Toc208816_2638692854"/>Euroopa Parlamendi <text:bookmark-start text:name="__RefHeading___Toc316636_3078747257"/>pilt<text:bookmark-end text:name="__RefHeading___Toc208816_2638692854"/><text:bookmark-end text:name="__RefHeading___Toc316636_3078747257"/></text:h>
      <text:p text:style-name="P24">Kokkuvõttes väljendas 38 % vastanutest Euroopa Parlamendist positiivset kuvandit, sealhulgas 33 % ütles, et neil on üsna positiivne ja 5 % väga positiivne arvamus. Samal ajal on 41% eurooplastest neutraalsel arvamusel, mis teeb sellest kõige sagedamini valitud vastuse. See viitab sellele, et suur osa elanikkonnast võtab pigem mõõduka või otsustamata hoiaku kui tugevalt määratletud seisukoha.</text:p>
      <text:p text:style-name="P24">Seevastu 20 % vastanutest väljendab negatiivset kuvandit, sealhulgas 15 % vastanutest on üsna negatiivsed ja 5 % vastanutest on väga negatiivsed. See näitab, et negatiivsed arusaamad jäävad selgelt vähemusse. </text:p>
      <text:p text:style-name="P24"><draw:g text:anchor-type="paragraph" draw:z-index="64" draw:name="Forme67" draw:style-name="gr9"><draw:frame draw:style-name="gr105" draw:text-style-name="P106" svg:width="5.91cm" svg:height="5.86cm" svg:x="9.402cm" svg:y="1.032cm"><draw:image xlink:href="Pictures/10000000000002BA000002B47F4D3C406E5E611D.png" xlink:type="simple" xlink:show="embed" xlink:actuate="onLoad" draw:mime-type="image/png"><text:p/></draw:image></draw:frame><draw:frame draw:style-name="gr106" draw:text-style-name="P106" svg:width="0.634cm" svg:height="1.8cm" svg:x="10.502cm" svg:y="7.433cm"><draw:image xlink:href="Pictures/1000000000000051000000E6DB9FEA61A14F5964.png" xlink:type="simple" xlink:show="embed" xlink:actuate="onLoad" draw:mime-type="image/png"><text:p/></draw:image></draw:frame><draw:frame draw:style-name="gr107" draw:text-style-name="P109" svg:width="2.349cm" svg:height="3.499cm" svg:x="11.002cm" svg:y="7.273cm"><draw:text-box><text:p text:style-name="P107"><text:span text:style-name="T42">Väga positiivne</text:span></text:p><text:p text:style-name="P107"><text:span text:style-name="T42">Üsna positiivne</text:span></text:p><text:p text:style-name="P107"><text:span text:style-name="T42">Neutraalne</text:span></text:p><text:p text:style-name="P107"><text:span text:style-name="T42">Üsna negatiivne</text:span></text:p><text:p text:style-name="P107"><text:span text:style-name="T42">Väga negatiivne</text:span></text:p><text:p text:style-name="P107"><text:span text:style-name="T42">Ei oska öelda</text:span></text:p></draw:text-box></draw:frame><draw:frame draw:style-name="gr108" draw:text-style-name="P109" svg:width="5.4cm" svg:height="3.499cm" svg:x="4.302cm" svg:y="7.074cm"><draw:text-box><text:p text:style-name="P107"><text:span text:style-name="T42">Väga positiivne</text:span> <text:span text:style-name="T43">▲</text:span><text:span text:style-name="T46">1</text:span></text:p><text:p text:style-name="P107"><text:span text:style-name="T42">Üsna positiivne</text:span> <text:span text:style-name="T43">▼</text:span><text:span text:style-name="T46">1</text:span></text:p><text:p text:style-name="P107"><text:span text:style-name="T42">Neutraalne</text:span> <text:span text:style-name="T42">=</text:span></text:p><text:p text:style-name="P107"><text:span text:style-name="T42">Üsna negatiivne</text:span> <text:span text:style-name="T42">=</text:span></text:p><text:p text:style-name="P107"><text:span text:style-name="T42">Väga negatiivne</text:span> <text:span text:style-name="T42">=</text:span></text:p><text:p text:style-name="P107"><text:span text:style-name="T42">Ei oska öelda</text:span> <text:span text:style-name="T42">=</text:span></text:p><text:p text:style-name="P107"><text:span text:style-name="T43">▲▼</text:span><text:span text:style-name="T42">(aprill/mai 2026 - november 2025)</text:span></text:p></draw:text-box></draw:frame><draw:frame draw:style-name="gr109" draw:text-style-name="P109" svg:width="15.401cm" svg:height="0.902cm" svg:x="0.002cm" svg:y="0.145cm"><draw:text-box><text:p text:style-name="P107"><text:span text:style-name="T42">QA2 Kas teil on üldiselt Euroopa Parlamendist väga positiivne, üsna positiivne, neutraalne, üsna negatiivne või väga negatiivne kuvand? (EL 27) (%)</text:span></text:p></draw:text-box></draw:frame></draw:g>Võrreldes eelmise, 2025. aasta novembri lainega on muutused piiratud. Väga positiivset seisukohta väljendavate vastajate osakaal on muutunud vaid vähesel määral (+1 protsendipunkti), samuti suhteliselt positiivset seisukohta omavate vastajate osakaal (–1 protsendipunkti). Neutraalsed ja negatiivsed hoiakud püsivad muutumatuna, mis osutab üldise hoiaku suurele stabiilsusele. </text:p>
      <text:p text:style-name="P24"/>
      <text:p text:style-name="P26">Kokkuvõttes näitavad need tulemused Euroopa Parlamendi tasakaalustatud, kuid mõõdukalt soodsat kuvandit, mida iseloomustab suur neutraalne segment ja positiivsete seisukohtade selge ülekaal negatiivsete seisukohtade ees.</text:p>
      <text:p text:style-name="P25">Pikemas perspektiivis on Euroopa Parlamendi positiivsed seisukohad alates 2017. aastast pidevalt ületanud negatiivseid. Kuigi alates 2025. aasta maist on täheldatud mõningast langust, on positiivsete arusaamade osakaal endiselt suhteliselt suur, eriti võrreldes ajavahemikuga 2011–2016, mil parlamendi kuvandit vaadeldi negatiivsemalt. See pikaajaline suundumus viitab Euroopa Parlamendi viimaste aastate üldiselt stabiilsele ja soodsale suhtumisele.</text:p>
      <text:p text:style-name="P28"><draw:g text:anchor-type="paragraph" draw:z-index="65" draw:name="Forme31" draw:style-name="gr9"><draw:frame draw:style-name="gr96" draw:text-style-name="P106" svg:width="17.213cm" svg:height="4.185cm" svg:x="0.002cm" svg:y="1.555cm"><draw:image xlink:href="Pictures/10000000000008730000020E5D2D5BADC3619B5A.png" xlink:type="simple" xlink:show="embed" xlink:actuate="onLoad" draw:mime-type="image/png"><text:p/></draw:image></draw:frame><draw:frame draw:style-name="gr97" draw:text-style-name="P120" svg:width="2.2cm" svg:height="1.227cm" svg:x="0.413cm" svg:y="5.907cm"><draw:text-box><text:p text:style-name="P114"><text:span text:style-name="T42">september–oktoober 2007</text:span></text:p></draw:text-box></draw:frame><draw:frame draw:style-name="gr98" draw:text-style-name="P120" svg:width="2.2cm" svg:height="0.902cm" svg:x="14.914cm" svg:y="5.82cm"><draw:text-box><text:p text:style-name="P114"><text:span text:style-name="T42">aprill – mai 2026</text:span></text:p></draw:text-box></draw:frame><draw:frame draw:style-name="gr99" draw:text-style-name="P106" svg:width="15.061cm" svg:height="0.401cm" svg:x="0.413cm" svg:y="6.907cm"><draw:image xlink:href="Pictures/100000000000027C0000001193054AA63A801DFC.png" xlink:type="simple" xlink:show="embed" xlink:actuate="onLoad" draw:mime-type="image/png"><text:p/></draw:image></draw:frame><draw:frame draw:style-name="gr100" draw:text-style-name="P108" svg:width="3.901cm" svg:height="0.802cm" svg:x="1.612cm" svg:y="6.806cm"><draw:text-box><text:p text:style-name="P107"><text:span text:style-name="T42">„</text:span><text:span text:style-name="T42">Positiivne“ kokku</text:span></text:p></draw:text-box></draw:frame><draw:frame draw:style-name="gr101" draw:text-style-name="P108" svg:width="2.301cm" svg:height="0.902cm" svg:x="6.812cm" svg:y="6.806cm"><draw:text-box><text:p text:style-name="P107"><text:span text:style-name="T42">Neutraalne</text:span></text:p></draw:text-box></draw:frame><draw:frame draw:style-name="gr102" draw:text-style-name="P108" svg:width="4.102cm" svg:height="0.802cm" svg:x="10.113cm" svg:y="6.907cm"><draw:text-box><text:p text:style-name="P107"><text:span text:style-name="T42">Kokku „negatiivne“</text:span></text:p></draw:text-box></draw:frame><draw:frame draw:style-name="gr103" draw:text-style-name="P108" svg:width="2.601cm" svg:height="0.701cm" svg:x="15.413cm" svg:y="6.907cm"><draw:text-box><text:p text:style-name="P107"><text:span text:style-name="T42">Ei oska öelda</text:span></text:p></draw:text-box></draw:frame><draw:frame draw:style-name="gr104" draw:text-style-name="P108" svg:width="16.692cm" svg:height="0.902cm" svg:x="0.113cm" svg:y="0.22cm"><draw:text-box><text:p text:style-name="P107"><text:span text:style-name="T42">QA2 Kas teil on üldiselt Euroopa Parlamendist väga positiivne, üsna positiivne, neutraalne, üsna negatiivne või väga negatiivne kuvand? (% – EL)</text:span></text:p></draw:text-box></draw:frame></draw:g>Euroopa Parlamendi seisukohad on liikmesriigiti erinevad. Riiklikul tasandil on vähemalt pooled vastanutest teatanud Euroopa Parlamendi positiivsest kuvandist neljas liikmesriigis ja see on kõige sagedasem kuvand 13 liikmesriigis. Lisaks kaalub 26 liikmesriigis Euroopa Parlamendi positiivne kuvand üles negatiivse kuvandi. Suurim osakaal on Taanis (59%), Portugalis (58%) ja Rootsis (51%). Positiivset suhtumist tajuti seevastu kõige vähem Lätis (19%), Tšehhis (26%) ja Sloveenias (27%). </text:p>
      <text:p text:style-name="P28">Negatiivseid seisukohti on kõige rohkem Kreekas (31%), Rumeenias (28%) ja Bulgaarias (26%). Kreeka on ainus liikmesriik, kus Euroopa Parlamendi negatiivsed seisukohad on võrdsed positiivsete seisukohtadega.</text:p>
      <text:p text:style-name="P24"/>
      <text:p text:style-name="P26"><draw:g text:anchor-type="paragraph" draw:z-index="66" draw:name="Forme68" draw:style-name="gr9"><draw:frame draw:style-name="gr89" draw:text-style-name="P106" svg:width="17.137cm" svg:height="7.857cm" svg:x="0.006cm" svg:y="1.811cm"><draw:image xlink:href="Pictures/10000000000007E8000003A08000DB47B1B4954C.png" xlink:type="simple" xlink:show="embed" xlink:actuate="onLoad" draw:mime-type="image/png"><text:p/></draw:image></draw:frame><draw:g draw:style-name="gr4"><draw:frame draw:style-name="gr90" draw:text-style-name="P106" svg:width="14.29cm" svg:height="0.401cm" svg:x="0.702cm" svg:y="9.999cm"><draw:image xlink:href="Pictures/100000000000027C0000001193054AA63A801DFC.png" xlink:type="simple" xlink:show="embed" xlink:actuate="onLoad" draw:mime-type="image/png"><text:p/></draw:image></draw:frame><draw:frame draw:style-name="gr91" draw:text-style-name="P108" svg:width="3.701cm" svg:height="0.802cm" svg:x="1.842cm" svg:y="9.899cm"><draw:text-box><text:p text:style-name="P107"><text:span text:style-name="T42">„</text:span><text:span text:style-name="T42">Positiivne“ kokku</text:span></text:p></draw:text-box></draw:frame><draw:frame draw:style-name="gr92" draw:text-style-name="P108" svg:width="2.183cm" svg:height="0.902cm" svg:x="6.775cm" svg:y="9.899cm"><draw:text-box><text:p text:style-name="P107"><text:span text:style-name="T42">Neutraalne</text:span></text:p></draw:text-box></draw:frame><draw:frame draw:style-name="gr93" draw:text-style-name="P108" svg:width="3.892cm" svg:height="0.802cm" svg:x="9.906cm" svg:y="9.999cm"><draw:text-box><text:p text:style-name="P107"><text:span text:style-name="T42">Kokku „negatiivne“</text:span></text:p></draw:text-box></draw:frame><draw:frame draw:style-name="gr94" draw:text-style-name="P108" svg:width="2.468cm" svg:height="0.701cm" svg:x="14.935cm" svg:y="9.999cm"><draw:text-box><text:p text:style-name="P107"><text:span text:style-name="T42">Ei oska öelda</text:span></text:p></draw:text-box></draw:frame></draw:g><draw:frame draw:style-name="gr95" draw:text-style-name="P109" svg:width="16.8cm" svg:height="0.902cm" svg:x="0.002cm" svg:y="0.111cm"><draw:text-box><text:p text:style-name="P107"><text:span text:style-name="T42">QA2 Kas teil on üldiselt Euroopa Parlamendist väga positiivne, üsna positiivne, neutraalne, üsna negatiivne või väga negatiivne kuvand? (%)</text:span></text:p></draw:text-box></draw:frame></draw:g>Euroopa Parlamendi kuvandit tajutakse sotsiaaldemograafilistes ja hoiakulistes rühmades erinevalt, kuigi kõigis kategooriates kaaluvad positiivsed seisukohad üles negatiivsed seisukohad ning suur osa vastanutest on endiselt neutraalsed.</text:p>
      <text:p text:style-name="P24">Soolised erinevused on piiratud. Positiivse tajumise tase on meeste ja naiste puhul ühesugune (mõlemas rühmas 38 %). Naised on siiski suurema tõenäosusega neutraalsel seisukohal (44% vs. 39%), samas kui mehed väljendavad veidi suurema tõenäosusega negatiivset arvamust (22% vs. 17%).</text:p>
      <text:p text:style-name="P24">Vanuserühmade lõikes võib täheldada suuremaid erinevusi. Nooremad vastajad (15–24) on kõige positiivsemad (42%) ja kõige vähem negatiivsed (11%), samas kui vanemad vastajad (55+) on vähem positiivsed (35%) ja väljendavad suurema tõenäosusega negatiivseid seisukohti (23%). Neutraalsed arvamused on endiselt kõrged kõigis vanuserühmades (ligikaudu 40–45 %), mis näitab üldjoontes mõõdukat hoiakut, kuid tajud kipuvad vanusega veidi kriitilisemaks muutuma.</text:p>
      <text:p text:style-name="P24">Erinevused haridustasemete lõikes on eriti märgatavad. Kõrge haridustasemega vastajad väljendavad märkimisväärselt suurema tõenäosusega positiivset kuvandit (47%), võrreldes 28%-ga madala haridustasemega vastajate seas. Negatiivsed vaated on seevastu rohkem levinud kõige vähem haritud inimeste seas (24% võrreldes 16%-ga kõrgelt haritud inimeste seas), samas kui neutraalsus on suurem ka selles rühmas (45%). See osutab tugevale seosele hariduse ja Euroopa Parlamendi positiivse suhtumise vahel.</text:p>
      <text:p text:style-name="P24"/>
      <text:p text:style-name="P26">Vastajate finantsolukorra kaalumisel täheldatakse tugevat seost. Nendest, kellel on enamasti raskusi arvete tasumisega, väljendab ainult 27% positiivset kuvandit, samas kui 32% teatab negatiivsest, mis kujutab endast kõige kriitilisemat profiili. Seevastu nende seas, kes ei ole peaaegu kunagi või mitte kunagi rahalistes raskustes, tõusevad positiivsed vaated 41%-ni ja negatiivsed vaated langevad 17%-ni. See näitab selget seost majandusliku heaolu ja Euroopa Parlamendi arusaamade vahel.</text:p>
      <text:p text:style-name="P24">ELi positiivse kuvandiga vastanutest väljendas ka Euroopa Parlamendi positiivset kuvandit 68 %, neutraalse kuvandiga vastanutest vaid 10 % ja negatiivse kuvandiga vastanutest 2 %, kusjuures negatiivsed vaated domineerivad (78 %). See näitab väga tugevat kooskõla ELi suhtes valitseva üldise suhtumise ja parlamendi arusaamade vahel.</text:p>
      <text:p text:style-name="P24">Subjektiivse linnastumise erinevused on mõõdukad, kuid järjepidevad. Suurlinnades elavad vastajad teatavad suurema tõenäosusega positiivsest kuvandist (43%) kui väikestes või keskmise suurusega linnades (37%) ja maapiirkondades (34%), kus negatiivsed vaated on samuti sagedasemad (23% vs. 16% suurlinnade vastajatest). See viitab mõnevõrra soodsamatele arusaamadele linnakeskkonnas.</text:p>
      <text:p text:style-name="P24">Üldiselt on noorematel, haritumatel, majanduslikult kindlamatel ja ELi pooldavatel vastajatel suurema tõenäosusega Euroopa Parlamendist positiivne kuvand, samas kui vanemad, vähem haritud, haavatavamad ja kriitilisemad rühmad on suurema tõenäosusega negatiivsed.</text:p>
      <table:table table:name="Tableau27" table:style-name="Tableau27">
        <table:table-column table:style-name="Tableau27.A"/>
        <table:table-column table:style-name="Tableau27.B"/>
        <table:table-column table:style-name="Tableau27.C"/>
        <table:table-column table:style-name="Tableau27.D"/>
        <table:table-column table:style-name="Tableau27.E"/>
        <table:table-row>
          <table:table-cell table:style-name="Tableau27.A1" table:number-columns-spanned="5" office:value-type="string">
            <text:p text:style-name="P81">QA9 Kas ütleksite, et tulevikus peaks Euroopa Liidu roll Euroopa kodanike kaitsmisel ülemaailmsete kriiside ja julgeolekuriskide eest olema … (% - EL)</text:p>
          </table:table-cell>
          <table:covered-table-cell/>
          <table:covered-table-cell/>
          <table:covered-table-cell/>
          <table:covered-table-cell/>
        </table:table-row>
        <table:table-row>
          <table:table-cell table:style-name="Tableau27.A1" office:value-type="string">
            <text:p text:style-name="P86"/>
          </table:table-cell>
          <table:table-cell table:style-name="Tableau27.A1" office:value-type="string">
            <text:p text:style-name="P85">… muutub olulisemaks</text:p>
          </table:table-cell>
          <table:table-cell table:style-name="Tableau27.A1" office:value-type="string">
            <text:p text:style-name="P85">… jääb samaks</text:p>
          </table:table-cell>
          <table:table-cell table:style-name="Tableau27.A1" office:value-type="string">
            <text:p text:style-name="P85">… muutub vähem tähtsaks</text:p>
          </table:table-cell>
          <table:table-cell table:style-name="Tableau27.A1" office:value-type="string">
            <text:p text:style-name="P85">Ei oska öelda</text:p>
          </table:table-cell>
        </table:table-row>
        <table:table-row>
          <table:table-cell table:style-name="Tableau27.A1" office:value-type="string">
            <text:p text:style-name="P82">EL 27 </text:p>
          </table:table-cell>
          <table:table-cell table:style-name="Tableau27.B3" office:value-type="float" office:value="68">
            <text:p text:style-name="P82">68</text:p>
          </table:table-cell>
          <table:table-cell table:style-name="Tableau27.B3" office:value-type="float" office:value="19">
            <text:p text:style-name="P82">19</text:p>
          </table:table-cell>
          <table:table-cell table:style-name="Tableau27.B3" office:value-type="float" office:value="11">
            <text:p text:style-name="P82">11</text:p>
          </table:table-cell>
          <table:table-cell table:style-name="Tableau27.B3" office:value-type="float" office:value="2">
            <text:p text:style-name="P82">2</text:p>
          </table:table-cell>
        </table:table-row>
        <table:table-row>
          <table:table-cell table:style-name="Tableau27.A4" table:number-columns-spanned="5" office:value-type="string">
            <text:p text:style-name="P73">Sugu</text:p>
          </table:table-cell>
          <table:covered-table-cell/>
          <table:covered-table-cell/>
          <table:covered-table-cell/>
          <table:covered-table-cell/>
        </table:table-row>
        <table:table-row>
          <table:table-cell table:style-name="Tableau27.A1" office:value-type="string">
            <text:p text:style-name="P81">Mees </text:p>
          </table:table-cell>
          <table:table-cell table:style-name="Tableau27.B3" office:value-type="float" office:value="68">
            <text:p text:style-name="P85">68</text:p>
          </table:table-cell>
          <table:table-cell table:style-name="Tableau27.B3" office:value-type="float" office:value="18">
            <text:p text:style-name="P85">18</text:p>
          </table:table-cell>
          <table:table-cell table:style-name="Tableau27.B3" office:value-type="float" office:value="12">
            <text:p text:style-name="P85">12</text:p>
          </table:table-cell>
          <table:table-cell table:style-name="Tableau27.B3" office:value-type="float" office:value="2">
            <text:p text:style-name="P85">2</text:p>
          </table:table-cell>
        </table:table-row>
        <table:table-row>
          <table:table-cell table:style-name="Tableau27.A1" office:value-type="string">
            <text:p text:style-name="P81">Naine </text:p>
          </table:table-cell>
          <table:table-cell table:style-name="Tableau27.B3" office:value-type="float" office:value="68">
            <text:p text:style-name="P85">68</text:p>
          </table:table-cell>
          <table:table-cell table:style-name="Tableau27.B3" office:value-type="float" office:value="19">
            <text:p text:style-name="P85">19</text:p>
          </table:table-cell>
          <table:table-cell table:style-name="Tableau27.B3" office:value-type="float" office:value="10">
            <text:p text:style-name="P85">10</text:p>
          </table:table-cell>
          <table:table-cell table:style-name="Tableau27.B3" office:value-type="float" office:value="3">
            <text:p text:style-name="P85">3</text:p>
          </table:table-cell>
        </table:table-row>
        <table:table-row>
          <table:table-cell table:style-name="Tableau27.A4" table:number-columns-spanned="5" office:value-type="string">
            <text:p text:style-name="P72">Vanus</text:p>
          </table:table-cell>
          <table:covered-table-cell/>
          <table:covered-table-cell/>
          <table:covered-table-cell/>
          <table:covered-table-cell/>
        </table:table-row>
        <table:table-row>
          <table:table-cell table:style-name="Tableau27.A1" office:value-type="string">
            <text:p text:style-name="P81">15- 24 </text:p>
          </table:table-cell>
          <table:table-cell table:style-name="Tableau27.B3" office:value-type="float" office:value="71">
            <text:p text:style-name="P85">71</text:p>
          </table:table-cell>
          <table:table-cell table:style-name="Tableau27.B3" office:value-type="float" office:value="18">
            <text:p text:style-name="P85">18</text:p>
          </table:table-cell>
          <table:table-cell table:style-name="Tableau27.B3" office:value-type="float" office:value="8">
            <text:p text:style-name="P85">8</text:p>
          </table:table-cell>
          <table:table-cell table:style-name="Tableau27.B3" office:value-type="float" office:value="3">
            <text:p text:style-name="P85">3</text:p>
          </table:table-cell>
        </table:table-row>
        <table:table-row>
          <table:table-cell table:style-name="Tableau27.A1" office:value-type="string">
            <text:p text:style-name="P81">25—39 </text:p>
          </table:table-cell>
          <table:table-cell table:style-name="Tableau27.B3" office:value-type="float" office:value="70">
            <text:p text:style-name="P85">70</text:p>
          </table:table-cell>
          <table:table-cell table:style-name="Tableau27.B3" office:value-type="float" office:value="19">
            <text:p text:style-name="P85">19</text:p>
          </table:table-cell>
          <table:table-cell table:style-name="Tableau27.B3" office:value-type="float" office:value="9">
            <text:p text:style-name="P85">9</text:p>
          </table:table-cell>
          <table:table-cell table:style-name="Tableau27.B3" office:value-type="float" office:value="2">
            <text:p text:style-name="P85">2</text:p>
          </table:table-cell>
        </table:table-row>
        <table:table-row>
          <table:table-cell table:style-name="Tableau27.A1" office:value-type="string">
            <text:p text:style-name="P81">40-54 </text:p>
          </table:table-cell>
          <table:table-cell table:style-name="Tableau27.B3" office:value-type="float" office:value="67">
            <text:p text:style-name="P85">67</text:p>
          </table:table-cell>
          <table:table-cell table:style-name="Tableau27.B3" office:value-type="float" office:value="19">
            <text:p text:style-name="P85">19</text:p>
          </table:table-cell>
          <table:table-cell table:style-name="Tableau27.B3" office:value-type="float" office:value="12">
            <text:p text:style-name="P85">12</text:p>
          </table:table-cell>
          <table:table-cell table:style-name="Tableau27.B3" office:value-type="float" office:value="2">
            <text:p text:style-name="P85">2</text:p>
          </table:table-cell>
        </table:table-row>
        <table:table-row>
          <table:table-cell table:style-name="Tableau27.A1" office:value-type="string">
            <text:p text:style-name="P81">&gt;=55</text:p>
          </table:table-cell>
          <table:table-cell table:style-name="Tableau27.B3" office:value-type="float" office:value="66">
            <text:p text:style-name="P85">66</text:p>
          </table:table-cell>
          <table:table-cell table:style-name="Tableau27.B3" office:value-type="float" office:value="19">
            <text:p text:style-name="P85">19</text:p>
          </table:table-cell>
          <table:table-cell table:style-name="Tableau27.B3" office:value-type="float" office:value="12">
            <text:p text:style-name="P85">12</text:p>
          </table:table-cell>
          <table:table-cell table:style-name="Tableau27.B3" office:value-type="float" office:value="3">
            <text:p text:style-name="P85">3</text:p>
          </table:table-cell>
        </table:table-row>
        <table:table-row>
          <table:table-cell table:style-name="Tableau27.A4" table:number-columns-spanned="5" office:value-type="string">
            <text:p text:style-name="P72">Haridustase</text:p>
          </table:table-cell>
          <table:covered-table-cell/>
          <table:covered-table-cell/>
          <table:covered-table-cell/>
          <table:covered-table-cell/>
        </table:table-row>
        <table:table-row>
          <table:table-cell table:style-name="Tableau27.A1" office:value-type="string">
            <text:p text:style-name="P81">Madal haridustase (ISCED 0–2) </text:p>
          </table:table-cell>
          <table:table-cell table:style-name="Tableau27.B3" office:value-type="float" office:value="63">
            <text:p text:style-name="P85">63</text:p>
          </table:table-cell>
          <table:table-cell table:style-name="Tableau27.B3" office:value-type="float" office:value="21">
            <text:p text:style-name="P85">21</text:p>
          </table:table-cell>
          <table:table-cell table:style-name="Tableau27.B3" office:value-type="float" office:value="12">
            <text:p text:style-name="P85">12</text:p>
          </table:table-cell>
          <table:table-cell table:style-name="Tableau27.B3" office:value-type="float" office:value="4">
            <text:p text:style-name="P85">4</text:p>
          </table:table-cell>
        </table:table-row>
        <table:table-row>
          <table:table-cell table:style-name="Tableau27.A1" office:value-type="string">
            <text:p text:style-name="P81">Keskmine haridustase (ISCED 3–4) </text:p>
          </table:table-cell>
          <table:table-cell table:style-name="Tableau27.B3" office:value-type="float" office:value="66">
            <text:p text:style-name="P85">66</text:p>
          </table:table-cell>
          <table:table-cell table:style-name="Tableau27.B3" office:value-type="float" office:value="20">
            <text:p text:style-name="P85">20</text:p>
          </table:table-cell>
          <table:table-cell table:style-name="Tableau27.B3" office:value-type="float" office:value="12">
            <text:p text:style-name="P85">12</text:p>
          </table:table-cell>
          <table:table-cell table:style-name="Tableau27.B3" office:value-type="float" office:value="2">
            <text:p text:style-name="P85">2</text:p>
          </table:table-cell>
        </table:table-row>
        <table:table-row>
          <table:table-cell table:style-name="Tableau27.A1" office:value-type="string">
            <text:p text:style-name="P81">Kõrge haridustase (ISCED 5- 8) </text:p>
          </table:table-cell>
          <table:table-cell table:style-name="Tableau27.B3" office:value-type="float" office:value="75">
            <text:p text:style-name="P85">75</text:p>
          </table:table-cell>
          <table:table-cell table:style-name="Tableau27.B3" office:value-type="float" office:value="16">
            <text:p text:style-name="P85">16</text:p>
          </table:table-cell>
          <table:table-cell table:style-name="Tableau27.B3" office:value-type="float" office:value="7">
            <text:p text:style-name="P85">7</text:p>
          </table:table-cell>
          <table:table-cell table:style-name="Tableau27.B3" office:value-type="float" office:value="2">
            <text:p text:style-name="P85">2</text:p>
          </table:table-cell>
        </table:table-row>
        <table:table-row>
          <table:table-cell table:style-name="Tableau27.A4" table:number-columns-spanned="5" office:value-type="string">
            <text:p text:style-name="P72">Sotsiaal-ametialane kategooria</text:p>
          </table:table-cell>
          <table:covered-table-cell/>
          <table:covered-table-cell/>
          <table:covered-table-cell/>
          <table:covered-table-cell/>
        </table:table-row>
        <table:table-row>
          <table:table-cell table:style-name="Tableau27.A1" office:value-type="string">
            <text:p text:style-name="P81">Füüsilisest isikust ettevõtjad </text:p>
          </table:table-cell>
          <table:table-cell table:style-name="Tableau27.B3" office:value-type="float" office:value="70">
            <text:p text:style-name="P85">70</text:p>
          </table:table-cell>
          <table:table-cell table:style-name="Tableau27.B3" office:value-type="float" office:value="15">
            <text:p text:style-name="P85">15</text:p>
          </table:table-cell>
          <table:table-cell table:style-name="Tableau27.B3" office:value-type="float" office:value="14">
            <text:p text:style-name="P85">14</text:p>
          </table:table-cell>
          <table:table-cell table:style-name="Tableau27.B3" office:value-type="float" office:value="1">
            <text:p text:style-name="P85">1</text:p>
          </table:table-cell>
        </table:table-row>
        <table:table-row>
          <table:table-cell table:style-name="Tableau27.A1" office:value-type="string">
            <text:p text:style-name="P81">Juhid </text:p>
          </table:table-cell>
          <table:table-cell table:style-name="Tableau27.B3" office:value-type="float" office:value="72">
            <text:p text:style-name="P85">72</text:p>
          </table:table-cell>
          <table:table-cell table:style-name="Tableau27.B3" office:value-type="float" office:value="18">
            <text:p text:style-name="P85">18</text:p>
          </table:table-cell>
          <table:table-cell table:style-name="Tableau27.B3" office:value-type="float" office:value="8">
            <text:p text:style-name="P85">8</text:p>
          </table:table-cell>
          <table:table-cell table:style-name="Tableau27.B3" office:value-type="float" office:value="2">
            <text:p text:style-name="P85">2</text:p>
          </table:table-cell>
        </table:table-row>
        <table:table-row>
          <table:table-cell table:style-name="Tableau27.A1" office:value-type="string">
            <text:p text:style-name="P81">Muud valged kraed </text:p>
          </table:table-cell>
          <table:table-cell table:style-name="Tableau27.B3" office:value-type="float" office:value="66">
            <text:p text:style-name="P85">66</text:p>
          </table:table-cell>
          <table:table-cell table:style-name="Tableau27.B3" office:value-type="float" office:value="21">
            <text:p text:style-name="P85">21</text:p>
          </table:table-cell>
          <table:table-cell table:style-name="Tableau27.B3" office:value-type="float" office:value="11">
            <text:p text:style-name="P85">11</text:p>
          </table:table-cell>
          <table:table-cell table:style-name="Tableau27.B3" office:value-type="float" office:value="2">
            <text:p text:style-name="P85">2</text:p>
          </table:table-cell>
        </table:table-row>
        <table:table-row>
          <table:table-cell table:style-name="Tableau27.A1" office:value-type="string">
            <text:p text:style-name="P81">Käsitöölised </text:p>
          </table:table-cell>
          <table:table-cell table:style-name="Tableau27.B3" office:value-type="float" office:value="66">
            <text:p text:style-name="P85">66</text:p>
          </table:table-cell>
          <table:table-cell table:style-name="Tableau27.B3" office:value-type="float" office:value="20">
            <text:p text:style-name="P85">20</text:p>
          </table:table-cell>
          <table:table-cell table:style-name="Tableau27.B3" office:value-type="float" office:value="12">
            <text:p text:style-name="P85">12</text:p>
          </table:table-cell>
          <table:table-cell table:style-name="Tableau27.B3" office:value-type="float" office:value="2">
            <text:p text:style-name="P85">2</text:p>
          </table:table-cell>
        </table:table-row>
        <table:table-row>
          <table:table-cell table:style-name="Tableau27.A1" office:value-type="string">
            <text:p text:style-name="P81">Majaelanikud </text:p>
          </table:table-cell>
          <table:table-cell table:style-name="Tableau27.B3" office:value-type="float" office:value="67">
            <text:p text:style-name="P85">67</text:p>
          </table:table-cell>
          <table:table-cell table:style-name="Tableau27.B3" office:value-type="float" office:value="19">
            <text:p text:style-name="P85">19</text:p>
          </table:table-cell>
          <table:table-cell table:style-name="Tableau27.B3" office:value-type="float" office:value="11">
            <text:p text:style-name="P85">11</text:p>
          </table:table-cell>
          <table:table-cell table:style-name="Tableau27.B3" office:value-type="float" office:value="3">
            <text:p text:style-name="P85">3</text:p>
          </table:table-cell>
        </table:table-row>
        <table:table-row>
          <table:table-cell table:style-name="Tableau27.A1" office:value-type="string">
            <text:p text:style-name="P81">Töötu </text:p>
          </table:table-cell>
          <table:table-cell table:style-name="Tableau27.B3" office:value-type="float" office:value="71">
            <text:p text:style-name="P85">71</text:p>
          </table:table-cell>
          <table:table-cell table:style-name="Tableau27.B3" office:value-type="float" office:value="16">
            <text:p text:style-name="P85">16</text:p>
          </table:table-cell>
          <table:table-cell table:style-name="Tableau27.B3" office:value-type="float" office:value="9">
            <text:p text:style-name="P85">9</text:p>
          </table:table-cell>
          <table:table-cell table:style-name="Tableau27.B3" office:value-type="float" office:value="4">
            <text:p text:style-name="P85">4</text:p>
          </table:table-cell>
        </table:table-row>
        <table:table-row>
          <table:table-cell table:style-name="Tableau27.A1" office:value-type="string">
            <text:p text:style-name="P81">Pensionile jäänud</text:p>
          </table:table-cell>
          <table:table-cell table:style-name="Tableau27.B3" office:value-type="float" office:value="65">
            <text:p text:style-name="P85">65</text:p>
          </table:table-cell>
          <table:table-cell table:style-name="Tableau27.B3" office:value-type="float" office:value="20">
            <text:p text:style-name="P85">20</text:p>
          </table:table-cell>
          <table:table-cell table:style-name="Tableau27.B3" office:value-type="float" office:value="11">
            <text:p text:style-name="P85">11</text:p>
          </table:table-cell>
          <table:table-cell table:style-name="Tableau27.B3" office:value-type="float" office:value="4">
            <text:p text:style-name="P85">4</text:p>
          </table:table-cell>
        </table:table-row>
        <table:table-row>
          <table:table-cell table:style-name="Tableau27.A1" office:value-type="string">
            <text:p text:style-name="P81">Üliõpilased </text:p>
          </table:table-cell>
          <table:table-cell table:style-name="Tableau27.B3" office:value-type="float" office:value="73">
            <text:p text:style-name="P85">73</text:p>
          </table:table-cell>
          <table:table-cell table:style-name="Tableau27.B3" office:value-type="float" office:value="17">
            <text:p text:style-name="P85">17</text:p>
          </table:table-cell>
          <table:table-cell table:style-name="Tableau27.B3" office:value-type="float" office:value="7">
            <text:p text:style-name="P85">7</text:p>
          </table:table-cell>
          <table:table-cell table:style-name="Tableau27.B3" office:value-type="float" office:value="3">
            <text:p text:style-name="P85">3</text:p>
          </table:table-cell>
        </table:table-row>
        <table:table-row>
          <table:table-cell table:style-name="Tableau27.A4" table:number-columns-spanned="5" office:value-type="string">
            <text:p text:style-name="P72">Raskused arvete tasumisel </text:p>
          </table:table-cell>
          <table:covered-table-cell/>
          <table:covered-table-cell/>
          <table:covered-table-cell/>
          <table:covered-table-cell/>
        </table:table-row>
        <table:table-row>
          <table:table-cell table:style-name="Tableau27.A1" office:value-type="string">
            <text:p text:style-name="P81">Suurema osa ajast </text:p>
          </table:table-cell>
          <table:table-cell table:style-name="Tableau27.B3" office:value-type="float" office:value="68">
            <text:p text:style-name="P85">68</text:p>
          </table:table-cell>
          <table:table-cell table:style-name="Tableau27.B3" office:value-type="float" office:value="14">
            <text:p text:style-name="P85">14</text:p>
          </table:table-cell>
          <table:table-cell table:style-name="Tableau27.B3" office:value-type="float" office:value="13">
            <text:p text:style-name="P85">13</text:p>
          </table:table-cell>
          <table:table-cell table:style-name="Tableau27.B3" office:value-type="float" office:value="5">
            <text:p text:style-name="P85">5</text:p>
          </table:table-cell>
        </table:table-row>
        <table:table-row>
          <table:table-cell table:style-name="Tableau27.A1" office:value-type="string">
            <text:p text:style-name="P81">Aeg-ajalt </text:p>
          </table:table-cell>
          <table:table-cell table:style-name="Tableau27.B3" office:value-type="float" office:value="64">
            <text:p text:style-name="P85">64</text:p>
          </table:table-cell>
          <table:table-cell table:style-name="Tableau27.B3" office:value-type="float" office:value="18">
            <text:p text:style-name="P85">18</text:p>
          </table:table-cell>
          <table:table-cell table:style-name="Tableau27.B3" office:value-type="float" office:value="15">
            <text:p text:style-name="P85">15</text:p>
          </table:table-cell>
          <table:table-cell table:style-name="Tableau27.B3" office:value-type="float" office:value="3">
            <text:p text:style-name="P85">3</text:p>
          </table:table-cell>
        </table:table-row>
        <table:table-row>
          <table:table-cell table:style-name="Tableau27.A1" office:value-type="string">
            <text:p text:style-name="P81">Peaaegu mitte kunagi / mitte kunagi </text:p>
          </table:table-cell>
          <table:table-cell table:style-name="Tableau27.B3" office:value-type="float" office:value="69">
            <text:p text:style-name="P85">69</text:p>
          </table:table-cell>
          <table:table-cell table:style-name="Tableau27.B3" office:value-type="float" office:value="20">
            <text:p text:style-name="P85">20</text:p>
          </table:table-cell>
          <table:table-cell table:style-name="Tableau27.B3" office:value-type="float" office:value="9">
            <text:p text:style-name="P85">9</text:p>
          </table:table-cell>
          <table:table-cell table:style-name="Tableau27.B3" office:value-type="float" office:value="2">
            <text:p text:style-name="P85">2</text:p>
          </table:table-cell>
        </table:table-row>
        <table:table-row>
          <table:table-cell table:style-name="Tableau27.A4" table:number-columns-spanned="5" office:value-type="string">
            <text:p text:style-name="P72">Subjektiivne linnastumine </text:p>
          </table:table-cell>
          <table:covered-table-cell/>
          <table:covered-table-cell/>
          <table:covered-table-cell/>
          <table:covered-table-cell/>
        </table:table-row>
        <table:table-row>
          <table:table-cell table:style-name="Tableau27.A1" office:value-type="string">
            <text:p text:style-name="P81">Maapiirkond või küla </text:p>
          </table:table-cell>
          <table:table-cell table:style-name="Tableau27.B3" office:value-type="float" office:value="66">
            <text:p text:style-name="P85">66</text:p>
          </table:table-cell>
          <table:table-cell table:style-name="Tableau27.B3" office:value-type="float" office:value="19">
            <text:p text:style-name="P85">19</text:p>
          </table:table-cell>
          <table:table-cell table:style-name="Tableau27.B3" office:value-type="float" office:value="12">
            <text:p text:style-name="P85">12</text:p>
          </table:table-cell>
          <table:table-cell table:style-name="Tableau27.B3" office:value-type="float" office:value="3">
            <text:p text:style-name="P85">3</text:p>
          </table:table-cell>
        </table:table-row>
        <table:table-row>
          <table:table-cell table:style-name="Tableau27.A1" office:value-type="string">
            <text:p text:style-name="P81">Väike või keskmise suurusega linn </text:p>
          </table:table-cell>
          <table:table-cell table:style-name="Tableau27.B3" office:value-type="float" office:value="67">
            <text:p text:style-name="P85">67</text:p>
          </table:table-cell>
          <table:table-cell table:style-name="Tableau27.B3" office:value-type="float" office:value="19">
            <text:p text:style-name="P85">19</text:p>
          </table:table-cell>
          <table:table-cell table:style-name="Tableau27.B3" office:value-type="float" office:value="11">
            <text:p text:style-name="P85">11</text:p>
          </table:table-cell>
          <table:table-cell table:style-name="Tableau27.B3" office:value-type="float" office:value="3">
            <text:p text:style-name="P85">3</text:p>
          </table:table-cell>
        </table:table-row>
        <table:table-row>
          <table:table-cell table:style-name="Tableau27.A1" office:value-type="string">
            <text:p text:style-name="P81">Suurlinn </text:p>
          </table:table-cell>
          <table:table-cell table:style-name="Tableau27.B3" office:value-type="float" office:value="70">
            <text:p text:style-name="P85">70</text:p>
          </table:table-cell>
          <table:table-cell table:style-name="Tableau27.B3" office:value-type="float" office:value="19">
            <text:p text:style-name="P85">19</text:p>
          </table:table-cell>
          <table:table-cell table:style-name="Tableau27.B3" office:value-type="float" office:value="9">
            <text:p text:style-name="P85">9</text:p>
          </table:table-cell>
          <table:table-cell table:style-name="Tableau27.B3" office:value-type="float" office:value="2">
            <text:p text:style-name="P85">2</text:p>
          </table:table-cell>
        </table:table-row>
        <table:table-row>
          <table:table-cell table:style-name="Tableau27.A4" table:number-columns-spanned="5" office:value-type="string">
            <text:p text:style-name="P72">ELi kuvand </text:p>
          </table:table-cell>
          <table:covered-table-cell/>
          <table:covered-table-cell/>
          <table:covered-table-cell/>
          <table:covered-table-cell/>
        </table:table-row>
        <table:table-row>
          <table:table-cell table:style-name="Tableau27.A1" office:value-type="string">
            <text:p text:style-name="P81">Positiivne </text:p>
          </table:table-cell>
          <table:table-cell table:style-name="Tableau27.B3" office:value-type="float" office:value="79">
            <text:p text:style-name="P85">79</text:p>
          </table:table-cell>
          <table:table-cell table:style-name="Tableau27.B3" office:value-type="float" office:value="15">
            <text:p text:style-name="P85">15</text:p>
          </table:table-cell>
          <table:table-cell table:style-name="Tableau27.B3" office:value-type="float" office:value="5">
            <text:p text:style-name="P85">5</text:p>
          </table:table-cell>
          <table:table-cell table:style-name="Tableau27.B3" office:value-type="float" office:value="1">
            <text:p text:style-name="P85">1</text:p>
          </table:table-cell>
        </table:table-row>
        <table:table-row>
          <table:table-cell table:style-name="Tableau27.A1" office:value-type="string">
            <text:p text:style-name="P81">Neutraalne </text:p>
          </table:table-cell>
          <table:table-cell table:style-name="Tableau27.B3" office:value-type="float" office:value="61">
            <text:p text:style-name="P85">61</text:p>
          </table:table-cell>
          <table:table-cell table:style-name="Tableau27.B3" office:value-type="float" office:value="24">
            <text:p text:style-name="P85">24</text:p>
          </table:table-cell>
          <table:table-cell table:style-name="Tableau27.B3" office:value-type="float" office:value="11">
            <text:p text:style-name="P85">11</text:p>
          </table:table-cell>
          <table:table-cell table:style-name="Tableau27.B3" office:value-type="float" office:value="4">
            <text:p text:style-name="P85">4</text:p>
          </table:table-cell>
        </table:table-row>
        <table:table-row>
          <table:table-cell table:style-name="Tableau27.A1" office:value-type="string">
            <text:p text:style-name="P81">Negatiivne </text:p>
          </table:table-cell>
          <table:table-cell table:style-name="Tableau27.B3" office:value-type="float" office:value="48">
            <text:p text:style-name="P85">48</text:p>
          </table:table-cell>
          <table:table-cell table:style-name="Tableau27.B3" office:value-type="float" office:value="18">
            <text:p text:style-name="P85">18</text:p>
          </table:table-cell>
          <table:table-cell table:style-name="Tableau27.B3" office:value-type="float" office:value="29">
            <text:p text:style-name="P85">29</text:p>
          </table:table-cell>
          <table:table-cell table:style-name="Tableau27.B3" office:value-type="float" office:value="5">
            <text:p text:style-name="P85">5</text:p>
          </table:table-cell>
        </table:table-row>
        <table:table-row>
          <table:table-cell table:style-name="Tableau27.A4" table:number-columns-spanned="5" office:value-type="string">
            <text:p text:style-name="P72">Rahulolu elukvaliteediga </text:p>
          </table:table-cell>
          <table:covered-table-cell/>
          <table:covered-table-cell/>
          <table:covered-table-cell/>
          <table:covered-table-cell/>
        </table:table-row>
        <table:table-row>
          <table:table-cell table:style-name="Tableau27.A1" office:value-type="string">
            <text:p text:style-name="P81">Rahul </text:p>
          </table:table-cell>
          <table:table-cell table:style-name="Tableau27.B3" office:value-type="float" office:value="69">
            <text:p text:style-name="P85">69</text:p>
          </table:table-cell>
          <table:table-cell table:style-name="Tableau27.B3" office:value-type="float" office:value="19">
            <text:p text:style-name="P85">19</text:p>
          </table:table-cell>
          <table:table-cell table:style-name="Tableau27.B3" office:value-type="float" office:value="10">
            <text:p text:style-name="P85">10</text:p>
          </table:table-cell>
          <table:table-cell table:style-name="Tableau27.B3" office:value-type="float" office:value="2">
            <text:p text:style-name="P85">2</text:p>
          </table:table-cell>
        </table:table-row>
        <table:table-row>
          <table:table-cell table:style-name="Tableau27.A1" office:value-type="string">
            <text:p text:style-name="P81">Ei ole rahul </text:p>
          </table:table-cell>
          <table:table-cell table:style-name="Tableau27.B3" office:value-type="float" office:value="60">
            <text:p text:style-name="P85">60</text:p>
          </table:table-cell>
          <table:table-cell table:style-name="Tableau27.B3" office:value-type="float" office:value="18">
            <text:p text:style-name="P85">18</text:p>
          </table:table-cell>
          <table:table-cell table:style-name="Tableau27.B3" office:value-type="float" office:value="17">
            <text:p text:style-name="P85">17</text:p>
          </table:table-cell>
          <table:table-cell table:style-name="Tableau27.B3" office:value-type="float" office:value="5">
            <text:p text:style-name="P85">5</text:p>
          </table:table-cell>
        </table:table-row>
      </table:table>
      <text:p text:style-name="P24"/>
      <text:p text:style-name="P24"/>
      <text:h text:style-name="P16" text:outline-level="2"><text:bookmark-start text:name="__RefHeading___Toc208818_2638692854"/>Euroopa Parlamendi <text:bookmark-start text:name="__RefHeading___Toc316638_3078747257"/>roll<text:bookmark-end text:name="__RefHeading___Toc208818_2638692854"/><text:bookmark-end text:name="__RefHeading___Toc316638_3078747257"/></text:h>
      <text:p text:style-name="P30">Lisaks üldisele arusaamale Euroopa Parlamendist on oluline mõista ka seda, kuidas kodanikud tema rolli näevad. Seetõttu küsiti vastajatelt, kas nad sooviksid isiklikult näha, et Euroopa Parlamendil oleks olulisem või vähem oluline roll. ELi tasandil toetab selge enamik eurooplasi Euroopa Parlamendi rolli tugevdamist, mis näitab laialdasi ootusi Euroopa Liidu institutsioonilises raamistikus positsiooni tugevdamise suhtes.</text:p>
      <text:p text:style-name="P30">Kuus vastajat kümnest (60%) ütles, et nad sooviksid, et Euroopa Parlamendil oleks olulisem roll. See tähendab suhtelist stabiilsust võrreldes eelmise, 2025. aasta novembri lainega (+1 protsendipunkti), mis kinnitab, et toetus parlamendi rolli tugevdamisele on kogu Euroopa Liidus endiselt tugev ja stabiilne.</text:p>
      <text:p text:style-name="P30">Seevastu veerand vastanutest (25%, -1 protsendipunkti) eelistaks, et Euroopa Parlamendil oleks vähem oluline roll, mis viitab sellele, et kuigi märkimisväärsel vähemusel on kriitilisemad või ettevaatlikumad seisukohad, on toetus parlamendi rolli vähendamisele selgelt teisejärguline võrreldes üleskutsetega seda tugevdada. Väiksem osa vastanutest (10 %) väidab spontaanselt, et nad eelistaksid muudatusi mitte teha, ja 5 % ei avalda arvamust.</text:p>
      <text:p text:style-name="P30">Kokkuvõttes näitavad need tulemused, et eurooplased eelistavad selgelt Euroopa Parlamendi rolli laiendamist.</text:p>
      <text:p text:style-name="P30"><draw:g text:anchor-type="paragraph" draw:z-index="67" draw:name="Forme69" draw:style-name="gr9"><draw:frame draw:style-name="gr81" draw:text-style-name="P106" svg:width="8.064cm" svg:height="8.101cm" svg:x="6.86cm" svg:y="1.212cm"><draw:image xlink:href="Pictures/10000000000002980000029B933D82E36F06B7E3.png" xlink:type="simple" xlink:show="embed" xlink:actuate="onLoad" draw:mime-type="image/png"><text:p/></draw:image></draw:frame><draw:frame draw:style-name="gr82" draw:text-style-name="P106" svg:width="1.017cm" svg:height="2.236cm" svg:x="7.842cm" svg:y="9.876cm"><draw:image xlink:href="Pictures/10000000000000470000009C155133539BF95D70.png" xlink:type="simple" xlink:show="embed" xlink:actuate="onLoad" draw:mime-type="image/png"><text:p/></draw:image></draw:frame><draw:g draw:style-name="gr4"><draw:frame draw:style-name="gr83" draw:text-style-name="P109" svg:width="5.802cm" svg:height="0.578cm" svg:x="8.742cm" svg:y="9.71cm"><draw:text-box><text:p text:style-name="P107"><text:span text:style-name="T42">Olulisem</text:span></text:p></draw:text-box></draw:frame><draw:frame draw:style-name="gr84" draw:text-style-name="P109" svg:width="6.988cm" svg:height="0.888cm" svg:x="8.772cm" svg:y="10.342cm"><draw:text-box><text:p text:style-name="P107"><text:span text:style-name="T42">Vähem oluline</text:span></text:p></draw:text-box></draw:frame><draw:frame draw:style-name="gr85" draw:text-style-name="P109" svg:width="6.591cm" svg:height="0.888cm" svg:x="8.768cm" svg:y="11.01cm"><draw:text-box><text:p text:style-name="P107"><text:span text:style-name="T42">Muutust ei ole / nagu praegu) (SPONTANEOUS</text:span></text:p></draw:text-box></draw:frame><draw:frame draw:style-name="gr86" draw:text-style-name="P109" svg:width="3.001cm" svg:height="0.578cm" svg:x="8.959cm" svg:y="11.612cm"><draw:text-box><text:p text:style-name="P107"><text:span text:style-name="T42">Ei tea</text:span></text:p></draw:text-box></draw:frame></draw:g><draw:frame draw:style-name="gr87" draw:text-style-name="P109" svg:width="7.36cm" svg:height="2.849cm" svg:x="0cm" svg:y="9.252cm"><draw:text-box><text:p text:style-name="P107"><text:span text:style-name="T42">Olulisem</text:span> <text:span text:style-name="T43">▲</text:span><text:span text:style-name="T46">1</text:span></text:p><text:p text:style-name="P107"><text:span text:style-name="T42">Vähem oluline</text:span> <text:span text:style-name="T43">▼</text:span><text:span text:style-name="T46">1</text:span></text:p><text:p text:style-name="P107"><text:span text:style-name="T42">Ei muutu / nagu praegu (SPONTANEOUS)</text:span> <text:span text:style-name="T42">=</text:span></text:p><text:p text:style-name="P107"><text:span text:style-name="T42">Ei tea</text:span> <text:span text:style-name="T42">=</text:span></text:p><text:p text:style-name="P107"><text:span text:style-name="T42"/></text:p><text:p text:style-name="P107"><text:span text:style-name="T43">▲▼</text:span><text:span text:style-name="T42">(aprill/mai 2026 - november 2025)</text:span></text:p></draw:text-box></draw:frame><draw:frame draw:style-name="gr88" draw:text-style-name="P109" svg:width="15.2cm" svg:height="0.902cm" svg:x="0.259cm" svg:y="0.224cm"><draw:text-box><text:p text:style-name="P107"><text:span text:style-name="T42">Küsimus 3. Kas sooviksite isiklikult näha, et Euroopa Parlamendil oleks olulisem või vähem oluline roll? (EL 27) (%)</text:span></text:p></draw:text-box></draw:frame></draw:g></text:p>
      <text:p text:style-name="P31">Pikemas perspektiivis on toetus Euroopa Parlamendi tugevamale rollile jäänud selgelt suuremaks kui toetus nõrgemale rollile. Praegune üldsuse toetus rolli tugevdamisele on üks suuremaid alates küsimuse esitamisest 2007. aastal. See näitab, et selge enamik eurooplasi näeb Euroopa Parlamenti jätkuvalt institutsioonina, millel peaks olema suurem mõju ELi otsuste tegemisel.</text:p>
      <text:p text:style-name="P30"><draw:g text:anchor-type="paragraph" draw:z-index="68" draw:name="Forme70" draw:style-name="gr9"><draw:frame draw:style-name="gr72" draw:text-style-name="P106" svg:width="17.553cm" svg:height="4.261cm" svg:x="0cm" svg:y="1.142cm"><draw:image xlink:href="Pictures/1000000000000857000002061198B11FD90E9382.png" xlink:type="simple" xlink:show="embed" xlink:actuate="onLoad" draw:mime-type="image/png"><text:p/></draw:image></draw:frame><draw:frame draw:style-name="gr73" draw:text-style-name="P120" svg:width="2.2cm" svg:height="1.227cm" svg:x="0.153cm" svg:y="5.608cm"><draw:text-box><text:p text:style-name="P114"><text:span text:style-name="T42">september–oktoober 2007</text:span></text:p></draw:text-box></draw:frame><draw:frame draw:style-name="gr74" draw:text-style-name="P120" svg:width="2.301cm" svg:height="0.902cm" svg:x="15.653cm" svg:y="5.507cm"><draw:text-box><text:p text:style-name="P114"><text:span text:style-name="T42">aprill – mai 2026</text:span></text:p></draw:text-box></draw:frame><draw:frame draw:style-name="gr75" draw:text-style-name="P106" svg:width="13.101cm" svg:height="0.267cm" draw:transform="rotate (-3.14159265358979) translate (13.4531805555556cm 6.90738888888889cm)"><draw:image xlink:href="Pictures/100000000000036C0000000E5D53C680C9E9AB3D.png" xlink:type="simple" xlink:show="embed" xlink:actuate="onLoad" draw:mime-type="image/png"><text:p/></draw:image></draw:frame><draw:frame draw:style-name="gr76" draw:text-style-name="P109" svg:width="2.488cm" svg:height="0.578cm" svg:x="0.153cm" svg:y="7.006cm"><draw:text-box><text:p text:style-name="P107"><text:span text:style-name="T42">Olulisem</text:span></text:p></draw:text-box></draw:frame><draw:frame draw:style-name="gr77" draw:text-style-name="P109" svg:width="2.366cm" svg:height="0.578cm" svg:x="3.288cm" svg:y="7.036cm"><draw:text-box><text:p text:style-name="P107"><text:span text:style-name="T42">Vähemtähtis</text:span></text:p></draw:text-box></draw:frame><draw:frame draw:style-name="gr78" draw:text-style-name="P109" svg:width="6.414cm" svg:height="0.902cm" svg:x="6.14cm" svg:y="7.036cm"><draw:text-box><text:p text:style-name="P107"><text:span text:style-name="T42">Ei ole muutunud / nagu see on praegu (SPONTANEOUS)</text:span></text:p></draw:text-box></draw:frame><draw:frame draw:style-name="gr79" draw:text-style-name="P109" svg:width="1.976cm" svg:height="0.578cm" svg:x="12.778cm" svg:y="7.006cm"><draw:text-box><text:p text:style-name="P107"><text:span text:style-name="T42">Ei tea</text:span></text:p></draw:text-box></draw:frame><draw:frame draw:style-name="gr80" draw:text-style-name="P109" svg:width="16.886cm" svg:height="0.89cm" svg:x="0.367cm" svg:y="0.219cm"><draw:text-box><text:p text:style-name="P107"><text:span text:style-name="T42">Küsimus 3. Kas sooviksite isiklikult näha, et Euroopa Parlamendil oleks olulisem või vähem oluline roll? (% – EL)</text:span></text:p></draw:text-box></draw:frame></draw:g>Riiklikul tasandil väljendavad vähemalt pooled 19 liikmesriigi vastajatest soovi, et Euroopa Parlamendil oleks tugevam roll. Toetus on suurim Küprosel (93%), talle järgnevad Hispaania (79%) ja Kreeka (77%). Seevastu kõige madalamaid toetusmäärasid täheldati Eestis (39%), Tšehhis ja Bulgaarias (mõlemas 41%) ning Taanis (42%). Tšehhi on ainus liikmesriik, kus nende vastajate osakaal, kes soovivad, et Euroopa Parlamendil oleks vähem oluline roll (45%), ületab nende osakaalu, kes soovivad, et Euroopa Parlamendil oleks olulisem roll (41%).</text:p>
      <text:p text:style-name="P30"/>
      <text:p text:style-name="P31"><draw:g text:anchor-type="paragraph" draw:z-index="69" draw:name="Forme71" draw:style-name="gr9"><draw:frame draw:style-name="gr65" draw:text-style-name="P106" svg:width="17.139cm" svg:height="7.801cm" svg:x="0cm" svg:y="1.6cm"><draw:image xlink:href="Pictures/1000000000000825000003B5E3A0BD1C48C7362A.png" xlink:type="simple" xlink:show="embed" xlink:actuate="onLoad" draw:mime-type="image/png"><text:p/></draw:image></draw:frame><draw:g draw:style-name="gr4"><draw:frame draw:style-name="gr66" draw:text-style-name="P106" svg:width="13.101cm" svg:height="0.399cm" draw:transform="rotate (-3.14159265358979) translate (13.4849305555556cm 10.0982638888889cm)"><draw:image xlink:href="Pictures/100000000000036C0000000E5D53C680C9E9AB3D.png" xlink:type="simple" xlink:show="embed" xlink:actuate="onLoad" draw:mime-type="image/png"><text:p/></draw:image></draw:frame><draw:frame draw:style-name="gr67" draw:text-style-name="P109" svg:width="2.488cm" svg:height="0.578cm" svg:x="0.185cm" svg:y="10.065cm"><draw:text-box><text:p text:style-name="P107"><text:span text:style-name="T42">Olulisem</text:span></text:p></draw:text-box></draw:frame><draw:frame draw:style-name="gr68" draw:text-style-name="P109" svg:width="2.366cm" svg:height="0.578cm" svg:x="3.32cm" svg:y="10.095cm"><draw:text-box><text:p text:style-name="P107"><text:span text:style-name="T42">Vähemtähtis</text:span></text:p></draw:text-box></draw:frame><draw:frame draw:style-name="gr69" draw:text-style-name="P109" svg:width="6.414cm" svg:height="0.902cm" svg:x="6.172cm" svg:y="10.095cm"><draw:text-box><text:p text:style-name="P107"><text:span text:style-name="T42">Ei ole muutunud / nagu see on praegu (SPONTANEOUS)</text:span></text:p></draw:text-box></draw:frame><draw:frame draw:style-name="gr70" draw:text-style-name="P109" svg:width="1.976cm" svg:height="0.578cm" svg:x="12.809cm" svg:y="10.065cm"><draw:text-box><text:p text:style-name="P107"><text:span text:style-name="T42">Ei tea</text:span></text:p></draw:text-box></draw:frame></draw:g><draw:frame draw:style-name="gr71" draw:text-style-name="P109" svg:width="16.689cm" svg:height="0.789cm" svg:x="0.198cm" svg:y="0.111cm"><draw:text-box><text:p text:style-name="P107"><text:span text:style-name="T42">Küsimus 3. Kas sooviksite isiklikult näha, et Euroopa Parlamendil oleks olulisem või vähem oluline roll? (%)</text:span></text:p></draw:text-box></draw:frame></draw:g></text:p>
      <text:p text:style-name="P30">Euroopa Parlamendi rolliga seotud eelistused on sotsiaaldemograafilistes ja hoiakulistes rühmades erinevad, kuigi selge enamus kõigis kategooriates toetab olulisemat rolli.</text:p>
      <text:p text:style-name="P30">Soolised erinevused on piiratud. Meeste ja naiste toetus parlamendi rolli tugevdamisele on sarnane (vastavalt 59 % ja 60 %). Siiski eelistavad mehed veidi suurema tõenäosusega vähem olulist rolli (28 % vs. 22 %), samas kui naised valivad veidi suurema tõenäosusega muutusteta (11 % vs. 9 %) ja väljendavad ebakindlust (7 % vs. 4 %).</text:p>
      <text:p text:style-name="P30">Vanuserühmade vahel ilmnevad suuremad erinevused. Nooremad vastajad (15–24aastased) toetavad kõige enam tugevamat rolli (66%) ja kõige vähem tõenäoliselt väiksemat rolli (15%). Seevastu toetus väheneb koos vanusega, langedes 55-aastaste ja vanemate seas 56 %-le, samal ajal kui vähemtähtsat rolli pooldav osakaal suureneb 28 %-le. See näitab, et nooremad eurooplased kalduvad rohkem toetama tugevamat Euroopa Parlamenti, samas kui vanemad rühmad on rohkem lõhestunud.</text:p>
      <text:p text:style-name="P30">Erinevused haridustasemete vahel on samuti selged. Olulisema rolli toetamine suureneb koos haridustasemega: 54 %-lt madala haridustasemega inimeste seas 66 %-le kõrge haridustasemega inimeste seas. Seevastu vähemtähtsat rolli eelistavad kõige rohkem vähem haritud vastajad (27%) ja kõige vähem kõrgelt haritud vastajad (19%), mis osutab tugevale seosele hariduse ja parlamendi tugevdamise toetamise vahel.</text:p>
      <text:p text:style-name="P30">Täheldati tugevat seost vastajate finantsolukorraga. Nende hulgas, kellel on enamasti raskusi arvete tasumisega, väheneb toetus tugevamale rollile 52 %-ni, samal ajal kui vähemtähtsat rolli pooldav osakaal suureneb 30 %-ni. Seevastu nende hulgas, kes selliseid raskusi peaaegu kunagi ei koge või ei koge, on toetus suurem (60 %) ja vastuseis väiksem (24 %). See näitab, et majanduslik haavatavus on seotud kriitilisemate seisukohtadega parlamendi rolli laiendamise kohta.</text:p>
      <text:p text:style-name="P30"><text:soft-page-break/>ELi positiivse kuvandiga vastanutest toetas 78 % Euroopa Parlamendi olulisemat rolli, samas kui ainult 8 % pooldas vähem olulist rolli. Seevastu nende hulgas, kellel on EList negatiivne kuvand, väheneb toetus järsult 28 %-le, samas kui enamik (64 %) eelistaks, et parlamendil oleks vähem oluline roll.</text:p>
      <text:p text:style-name="P30">Subjektiivse linnastumise erinevused on mõõdukad, kuid järjepidevad. Suurlinnades (64%) toetavad vastajad suurema tõenäosusega suuremat rolli kui väikestes või keskmise suurusega linnades (59%) ja maapiirkondades (56%), kus toetus on väiksem ja kus eelistatakse väiksemat rolli veidi rohkem. See viitab mõnevõrra tugevamale toetusele linnakeskkonnas.</text:p>
      <text:p text:style-name="P30">Kuigi kõigi fraktsioonide enamus pooldab Euroopa Parlamendi rolli tugevdamist, on toetuse tase üldiselt erinev. Eelkõige toetavad kõige rohkem nooremad, haritumad, majanduslikult turvalisemad ja ELi pooldavad vastajad, samas kui vanemad, haavatavamad, vähem haritud ja kriitilisemad rühmad on ettevaatlikumad või jagunenud.</text:p>
      <text:p text:style-name="P30"/>
      <table:table table:name="Tableau28" table:style-name="Tableau28">
        <table:table-column table:style-name="Tableau28.A"/>
        <table:table-column table:style-name="Tableau28.B"/>
        <table:table-column table:style-name="Tableau28.C"/>
        <table:table-column table:style-name="Tableau28.D"/>
        <table:table-column table:style-name="Tableau28.E"/>
        <table:table-row>
          <table:table-cell table:style-name="Tableau28.A1" table:number-columns-spanned="5" office:value-type="string">
            <text:p text:style-name="P81">Küsimus 3. Kas sooviksite isiklikult näha, et Euroopa Parlamendil oleks olulisem või vähem oluline roll? (% – EL)</text:p>
          </table:table-cell>
          <table:covered-table-cell/>
          <table:covered-table-cell/>
          <table:covered-table-cell/>
          <table:covered-table-cell/>
        </table:table-row>
        <table:table-row>
          <table:table-cell table:style-name="Tableau28.A1" office:value-type="string">
            <text:p text:style-name="P86"/>
          </table:table-cell>
          <table:table-cell table:style-name="Tableau28.A1" office:value-type="string">
            <text:p text:style-name="P85">Olulisem</text:p>
          </table:table-cell>
          <table:table-cell table:style-name="Tableau28.A1" office:value-type="string">
            <text:p text:style-name="P85">Vähem oluline</text:p>
          </table:table-cell>
          <table:table-cell table:style-name="Tableau28.A1" office:value-type="string">
            <text:p text:style-name="P85">Ei muutu / nagu praegu (SPONTANEOUS)</text:p>
          </table:table-cell>
          <table:table-cell table:style-name="Tableau28.A1" office:value-type="string">
            <text:p text:style-name="P85">Ei oska öelda</text:p>
          </table:table-cell>
        </table:table-row>
        <table:table-row>
          <table:table-cell table:style-name="Tableau28.A1" office:value-type="string">
            <text:p text:style-name="P81">EL 27 </text:p>
          </table:table-cell>
          <table:table-cell table:style-name="Tableau28.B3" office:value-type="float" office:value="60">
            <text:p text:style-name="P85">60</text:p>
          </table:table-cell>
          <table:table-cell table:style-name="Tableau28.B3" office:value-type="float" office:value="25">
            <text:p text:style-name="P85">25</text:p>
          </table:table-cell>
          <table:table-cell table:style-name="Tableau28.B3" office:value-type="float" office:value="10">
            <text:p text:style-name="P85">10</text:p>
          </table:table-cell>
          <table:table-cell table:style-name="Tableau28.B3" office:value-type="float" office:value="5">
            <text:p text:style-name="P85">5</text:p>
          </table:table-cell>
        </table:table-row>
        <table:table-row>
          <table:table-cell table:style-name="Tableau28.A4" table:number-columns-spanned="5" office:value-type="string">
            <text:p text:style-name="P72">Sugu</text:p>
          </table:table-cell>
          <table:covered-table-cell/>
          <table:covered-table-cell/>
          <table:covered-table-cell/>
          <table:covered-table-cell/>
        </table:table-row>
        <table:table-row>
          <table:table-cell table:style-name="Tableau28.A1" office:value-type="string">
            <text:p text:style-name="P81">Mees </text:p>
          </table:table-cell>
          <table:table-cell table:style-name="Tableau28.B3" office:value-type="float" office:value="59">
            <text:p text:style-name="P85">59</text:p>
          </table:table-cell>
          <table:table-cell table:style-name="Tableau28.B3" office:value-type="float" office:value="28">
            <text:p text:style-name="P85">28</text:p>
          </table:table-cell>
          <table:table-cell table:style-name="Tableau28.B3" office:value-type="float" office:value="9">
            <text:p text:style-name="P85">9</text:p>
          </table:table-cell>
          <table:table-cell table:style-name="Tableau28.B3" office:value-type="float" office:value="4">
            <text:p text:style-name="P85">4</text:p>
          </table:table-cell>
        </table:table-row>
        <table:table-row>
          <table:table-cell table:style-name="Tableau28.A1" office:value-type="string">
            <text:p text:style-name="P81">Naine </text:p>
          </table:table-cell>
          <table:table-cell table:style-name="Tableau28.B3" office:value-type="float" office:value="60">
            <text:p text:style-name="P85">60</text:p>
          </table:table-cell>
          <table:table-cell table:style-name="Tableau28.B3" office:value-type="float" office:value="22">
            <text:p text:style-name="P85">22</text:p>
          </table:table-cell>
          <table:table-cell table:style-name="Tableau28.B3" office:value-type="float" office:value="11">
            <text:p text:style-name="P85">11</text:p>
          </table:table-cell>
          <table:table-cell table:style-name="Tableau28.B3" office:value-type="float" office:value="7">
            <text:p text:style-name="P85">7</text:p>
          </table:table-cell>
        </table:table-row>
        <table:table-row>
          <table:table-cell table:style-name="Tableau28.A4" table:number-columns-spanned="5" office:value-type="string">
            <text:p text:style-name="P72">Vanus</text:p>
          </table:table-cell>
          <table:covered-table-cell/>
          <table:covered-table-cell/>
          <table:covered-table-cell/>
          <table:covered-table-cell/>
        </table:table-row>
        <table:table-row>
          <table:table-cell table:style-name="Tableau28.A1" office:value-type="string">
            <text:p text:style-name="P81">15- 24 </text:p>
          </table:table-cell>
          <table:table-cell table:style-name="Tableau28.B3" office:value-type="float" office:value="66">
            <text:p text:style-name="P85">66</text:p>
          </table:table-cell>
          <table:table-cell table:style-name="Tableau28.B3" office:value-type="float" office:value="15">
            <text:p text:style-name="P85">15</text:p>
          </table:table-cell>
          <table:table-cell table:style-name="Tableau28.B3" office:value-type="float" office:value="11">
            <text:p text:style-name="P85">11</text:p>
          </table:table-cell>
          <table:table-cell table:style-name="Tableau28.B3" office:value-type="float" office:value="8">
            <text:p text:style-name="P85">8</text:p>
          </table:table-cell>
        </table:table-row>
        <table:table-row>
          <table:table-cell table:style-name="Tableau28.A1" office:value-type="string">
            <text:p text:style-name="P81">25—39 </text:p>
          </table:table-cell>
          <table:table-cell table:style-name="Tableau28.B3" office:value-type="float" office:value="64">
            <text:p text:style-name="P85">64</text:p>
          </table:table-cell>
          <table:table-cell table:style-name="Tableau28.B3" office:value-type="float" office:value="22">
            <text:p text:style-name="P85">22</text:p>
          </table:table-cell>
          <table:table-cell table:style-name="Tableau28.B3" office:value-type="float" office:value="9">
            <text:p text:style-name="P85">9</text:p>
          </table:table-cell>
          <table:table-cell table:style-name="Tableau28.B3" office:value-type="float" office:value="5">
            <text:p text:style-name="P85">5</text:p>
          </table:table-cell>
        </table:table-row>
        <table:table-row>
          <table:table-cell table:style-name="Tableau28.A1" office:value-type="string">
            <text:p text:style-name="P81">40-54 </text:p>
          </table:table-cell>
          <table:table-cell table:style-name="Tableau28.B3" office:value-type="float" office:value="59">
            <text:p text:style-name="P85">59</text:p>
          </table:table-cell>
          <table:table-cell table:style-name="Tableau28.B3" office:value-type="float" office:value="27">
            <text:p text:style-name="P85">27</text:p>
          </table:table-cell>
          <table:table-cell table:style-name="Tableau28.B3" office:value-type="float" office:value="10">
            <text:p text:style-name="P85">10</text:p>
          </table:table-cell>
          <table:table-cell table:style-name="Tableau28.B3" office:value-type="float" office:value="4">
            <text:p text:style-name="P85">4</text:p>
          </table:table-cell>
        </table:table-row>
        <table:table-row>
          <table:table-cell table:style-name="Tableau28.A1" office:value-type="string">
            <text:p text:style-name="P81">&gt;=55</text:p>
          </table:table-cell>
          <table:table-cell table:style-name="Tableau28.B3" office:value-type="float" office:value="56">
            <text:p text:style-name="P85">56</text:p>
          </table:table-cell>
          <table:table-cell table:style-name="Tableau28.B3" office:value-type="float" office:value="28">
            <text:p text:style-name="P85">28</text:p>
          </table:table-cell>
          <table:table-cell table:style-name="Tableau28.B3" office:value-type="float" office:value="11">
            <text:p text:style-name="P85">11</text:p>
          </table:table-cell>
          <table:table-cell table:style-name="Tableau28.B3" office:value-type="float" office:value="5">
            <text:p text:style-name="P85">5</text:p>
          </table:table-cell>
        </table:table-row>
        <table:table-row>
          <table:table-cell table:style-name="Tableau28.A4" table:number-columns-spanned="5" office:value-type="string">
            <text:p text:style-name="P72">Haridustase</text:p>
          </table:table-cell>
          <table:covered-table-cell/>
          <table:covered-table-cell/>
          <table:covered-table-cell/>
          <table:covered-table-cell/>
        </table:table-row>
        <table:table-row>
          <table:table-cell table:style-name="Tableau28.A1" office:value-type="string">
            <text:p text:style-name="P81">Madal haridustase (ISCED 0–2) </text:p>
          </table:table-cell>
          <table:table-cell table:style-name="Tableau28.B3" office:value-type="float" office:value="54">
            <text:p text:style-name="P85">54</text:p>
          </table:table-cell>
          <table:table-cell table:style-name="Tableau28.B3" office:value-type="float" office:value="27">
            <text:p text:style-name="P85">27</text:p>
          </table:table-cell>
          <table:table-cell table:style-name="Tableau28.B3" office:value-type="float" office:value="10">
            <text:p text:style-name="P85">10</text:p>
          </table:table-cell>
          <table:table-cell table:style-name="Tableau28.B3" office:value-type="float" office:value="9">
            <text:p text:style-name="P85">9</text:p>
          </table:table-cell>
        </table:table-row>
        <table:table-row>
          <table:table-cell table:style-name="Tableau28.A1" office:value-type="string">
            <text:p text:style-name="P81">Keskmine haridustase (ISCED 3–4) </text:p>
          </table:table-cell>
          <table:table-cell table:style-name="Tableau28.B3" office:value-type="float" office:value="59">
            <text:p text:style-name="P85">59</text:p>
          </table:table-cell>
          <table:table-cell table:style-name="Tableau28.B3" office:value-type="float" office:value="27">
            <text:p text:style-name="P85">27</text:p>
          </table:table-cell>
          <table:table-cell table:style-name="Tableau28.B3" office:value-type="float" office:value="10">
            <text:p text:style-name="P85">10</text:p>
          </table:table-cell>
          <table:table-cell table:style-name="Tableau28.B3" office:value-type="float" office:value="4">
            <text:p text:style-name="P85">4</text:p>
          </table:table-cell>
        </table:table-row>
        <table:table-row>
          <table:table-cell table:style-name="Tableau28.A1" office:value-type="string">
            <text:p text:style-name="P81">Kõrge haridustase (ISCED 5- 8) </text:p>
          </table:table-cell>
          <table:table-cell table:style-name="Tableau28.B3" office:value-type="float" office:value="66">
            <text:p text:style-name="P85">66</text:p>
          </table:table-cell>
          <table:table-cell table:style-name="Tableau28.B3" office:value-type="float" office:value="19">
            <text:p text:style-name="P85">19</text:p>
          </table:table-cell>
          <table:table-cell table:style-name="Tableau28.B3" office:value-type="float" office:value="10">
            <text:p text:style-name="P85">10</text:p>
          </table:table-cell>
          <table:table-cell table:style-name="Tableau28.B3" office:value-type="float" office:value="5">
            <text:p text:style-name="P85">5</text:p>
          </table:table-cell>
        </table:table-row>
        <table:table-row>
          <table:table-cell table:style-name="Tableau28.A4" table:number-columns-spanned="5" office:value-type="string">
            <text:p text:style-name="P72">Sotsiaal-ametialane kategooria</text:p>
          </table:table-cell>
          <table:covered-table-cell/>
          <table:covered-table-cell/>
          <table:covered-table-cell/>
          <table:covered-table-cell/>
        </table:table-row>
        <table:table-row>
          <table:table-cell table:style-name="Tableau28.A1" office:value-type="string">
            <text:p text:style-name="P81">Füüsilisest isikust ettevõtjad </text:p>
          </table:table-cell>
          <table:table-cell table:style-name="Tableau28.B3" office:value-type="float" office:value="57">
            <text:p text:style-name="P85">57</text:p>
          </table:table-cell>
          <table:table-cell table:style-name="Tableau28.B3" office:value-type="float" office:value="28">
            <text:p text:style-name="P85">28</text:p>
          </table:table-cell>
          <table:table-cell table:style-name="Tableau28.B3" office:value-type="float" office:value="12">
            <text:p text:style-name="P85">12</text:p>
          </table:table-cell>
          <table:table-cell table:style-name="Tableau28.B3" office:value-type="float" office:value="3">
            <text:p text:style-name="P85">3</text:p>
          </table:table-cell>
        </table:table-row>
        <table:table-row>
          <table:table-cell table:style-name="Tableau28.A1" office:value-type="string">
            <text:p text:style-name="P81">Juhid </text:p>
          </table:table-cell>
          <table:table-cell table:style-name="Tableau28.B3" office:value-type="float" office:value="65">
            <text:p text:style-name="P85">65</text:p>
          </table:table-cell>
          <table:table-cell table:style-name="Tableau28.B3" office:value-type="float" office:value="21">
            <text:p text:style-name="P85">21</text:p>
          </table:table-cell>
          <table:table-cell table:style-name="Tableau28.B3" office:value-type="float" office:value="11">
            <text:p text:style-name="P85">11</text:p>
          </table:table-cell>
          <table:table-cell table:style-name="Tableau28.B3" office:value-type="float" office:value="3">
            <text:p text:style-name="P85">3</text:p>
          </table:table-cell>
        </table:table-row>
        <table:table-row>
          <table:table-cell table:style-name="Tableau28.A1" office:value-type="string">
            <text:p text:style-name="P81">Muud valged kraed </text:p>
          </table:table-cell>
          <table:table-cell table:style-name="Tableau28.B3" office:value-type="float" office:value="63">
            <text:p text:style-name="P85">63</text:p>
          </table:table-cell>
          <table:table-cell table:style-name="Tableau28.B3" office:value-type="float" office:value="25">
            <text:p text:style-name="P85">25</text:p>
          </table:table-cell>
          <table:table-cell table:style-name="Tableau28.B3" office:value-type="float" office:value="9">
            <text:p text:style-name="P85">9</text:p>
          </table:table-cell>
          <table:table-cell table:style-name="Tableau28.B3" office:value-type="float" office:value="3">
            <text:p text:style-name="P85">3</text:p>
          </table:table-cell>
        </table:table-row>
        <table:table-row>
          <table:table-cell table:style-name="Tableau28.A1" office:value-type="string">
            <text:p text:style-name="P81">Käsitöölised </text:p>
          </table:table-cell>
          <table:table-cell table:style-name="Tableau28.B3" office:value-type="float" office:value="58">
            <text:p text:style-name="P85">58</text:p>
          </table:table-cell>
          <table:table-cell table:style-name="Tableau28.B3" office:value-type="float" office:value="27">
            <text:p text:style-name="P85">27</text:p>
          </table:table-cell>
          <table:table-cell table:style-name="Tableau28.B3" office:value-type="float" office:value="9">
            <text:p text:style-name="P85">9</text:p>
          </table:table-cell>
          <table:table-cell table:style-name="Tableau28.B3" office:value-type="float" office:value="6">
            <text:p text:style-name="P85">6</text:p>
          </table:table-cell>
        </table:table-row>
        <table:table-row>
          <table:table-cell table:style-name="Tableau28.A1" office:value-type="string">
            <text:p text:style-name="P81">Majaelanikud </text:p>
          </table:table-cell>
          <table:table-cell table:style-name="Tableau28.B3" office:value-type="float" office:value="60">
            <text:p text:style-name="P85">60</text:p>
          </table:table-cell>
          <table:table-cell table:style-name="Tableau28.B3" office:value-type="float" office:value="21">
            <text:p text:style-name="P85">21</text:p>
          </table:table-cell>
          <table:table-cell table:style-name="Tableau28.B3" office:value-type="float" office:value="11">
            <text:p text:style-name="P85">11</text:p>
          </table:table-cell>
          <table:table-cell table:style-name="Tableau28.B3" office:value-type="float" office:value="8">
            <text:p text:style-name="P85">8</text:p>
          </table:table-cell>
        </table:table-row>
        <table:table-row>
          <table:table-cell table:style-name="Tableau28.A1" office:value-type="string">
            <text:p text:style-name="P81">Töötu </text:p>
          </table:table-cell>
          <table:table-cell table:style-name="Tableau28.B3" office:value-type="float" office:value="60">
            <text:p text:style-name="P85">60</text:p>
          </table:table-cell>
          <table:table-cell table:style-name="Tableau28.B3" office:value-type="float" office:value="23">
            <text:p text:style-name="P85">23</text:p>
          </table:table-cell>
          <table:table-cell table:style-name="Tableau28.B3" office:value-type="float" office:value="9">
            <text:p text:style-name="P85">9</text:p>
          </table:table-cell>
          <table:table-cell table:style-name="Tableau28.B3" office:value-type="float" office:value="8">
            <text:p text:style-name="P85">8</text:p>
          </table:table-cell>
        </table:table-row>
        <table:table-row>
          <table:table-cell table:style-name="Tableau28.A1" office:value-type="string">
            <text:p text:style-name="P81">Pensionile jäänud</text:p>
          </table:table-cell>
          <table:table-cell table:style-name="Tableau28.B3" office:value-type="float" office:value="54">
            <text:p text:style-name="P85">54</text:p>
          </table:table-cell>
          <table:table-cell table:style-name="Tableau28.B3" office:value-type="float" office:value="29">
            <text:p text:style-name="P85">29</text:p>
          </table:table-cell>
          <table:table-cell table:style-name="Tableau28.B3" office:value-type="float" office:value="11">
            <text:p text:style-name="P85">11</text:p>
          </table:table-cell>
          <table:table-cell table:style-name="Tableau28.B3" office:value-type="float" office:value="6">
            <text:p text:style-name="P85">6</text:p>
          </table:table-cell>
        </table:table-row>
        <table:table-row>
          <table:table-cell table:style-name="Tableau28.A1" office:value-type="string">
            <text:p text:style-name="P81">Üliõpilased </text:p>
          </table:table-cell>
          <table:table-cell table:style-name="Tableau28.B3" office:value-type="float" office:value="69">
            <text:p text:style-name="P85">69</text:p>
          </table:table-cell>
          <table:table-cell table:style-name="Tableau28.B3" office:value-type="float" office:value="14">
            <text:p text:style-name="P85">14</text:p>
          </table:table-cell>
          <table:table-cell table:style-name="Tableau28.B3" office:value-type="float" office:value="10">
            <text:p text:style-name="P85">10</text:p>
          </table:table-cell>
          <table:table-cell table:style-name="Tableau28.B3" office:value-type="float" office:value="7">
            <text:p text:style-name="P85">7</text:p>
          </table:table-cell>
        </table:table-row>
        <table:table-row>
          <table:table-cell table:style-name="Tableau28.A4" table:number-columns-spanned="5" office:value-type="string">
            <text:p text:style-name="P72">Raskused arvete tasumisel </text:p>
          </table:table-cell>
          <table:covered-table-cell/>
          <table:covered-table-cell/>
          <table:covered-table-cell/>
          <table:covered-table-cell/>
        </table:table-row>
        <table:table-row>
          <table:table-cell table:style-name="Tableau28.A1" office:value-type="string">
            <text:p text:style-name="P81">Suurema osa ajast </text:p>
          </table:table-cell>
          <table:table-cell table:style-name="Tableau28.B3" office:value-type="float" office:value="52">
            <text:p text:style-name="P85">52</text:p>
          </table:table-cell>
          <table:table-cell table:style-name="Tableau28.B3" office:value-type="float" office:value="30">
            <text:p text:style-name="P85">30</text:p>
          </table:table-cell>
          <table:table-cell table:style-name="Tableau28.B3" office:value-type="float" office:value="9">
            <text:p text:style-name="P85">9</text:p>
          </table:table-cell>
          <table:table-cell table:style-name="Tableau28.B3" office:value-type="float" office:value="9">
            <text:p text:style-name="P85">9</text:p>
          </table:table-cell>
        </table:table-row>
        <table:table-row>
          <table:table-cell table:style-name="Tableau28.A1" office:value-type="string">
            <text:p text:style-name="P81">Aeg-ajalt </text:p>
          </table:table-cell>
          <table:table-cell table:style-name="Tableau28.B3" office:value-type="float" office:value="59">
            <text:p text:style-name="P85">59</text:p>
          </table:table-cell>
          <table:table-cell table:style-name="Tableau28.B3" office:value-type="float" office:value="26">
            <text:p text:style-name="P85">26</text:p>
          </table:table-cell>
          <table:table-cell table:style-name="Tableau28.B3" office:value-type="float" office:value="9">
            <text:p text:style-name="P85">9</text:p>
          </table:table-cell>
          <table:table-cell table:style-name="Tableau28.B3" office:value-type="float" office:value="6">
            <text:p text:style-name="P85">6</text:p>
          </table:table-cell>
        </table:table-row>
        <table:table-row>
          <table:table-cell table:style-name="Tableau28.A1" office:value-type="string">
            <text:p text:style-name="P81">Peaaegu mitte kunagi / mitte kunagi </text:p>
          </table:table-cell>
          <table:table-cell table:style-name="Tableau28.B3" office:value-type="float" office:value="60">
            <text:p text:style-name="P85">60</text:p>
          </table:table-cell>
          <table:table-cell table:style-name="Tableau28.B3" office:value-type="float" office:value="24">
            <text:p text:style-name="P85">24</text:p>
          </table:table-cell>
          <table:table-cell table:style-name="Tableau28.B3" office:value-type="float" office:value="11">
            <text:p text:style-name="P85">11</text:p>
          </table:table-cell>
          <table:table-cell table:style-name="Tableau28.B3" office:value-type="float" office:value="5">
            <text:p text:style-name="P85">5</text:p>
          </table:table-cell>
        </table:table-row>
        <table:table-row>
          <table:table-cell table:style-name="Tableau28.A4" table:number-columns-spanned="5" office:value-type="string">
            <text:p text:style-name="P72">Subjektiivne linnastumine </text:p>
          </table:table-cell>
          <table:covered-table-cell/>
          <table:covered-table-cell/>
          <table:covered-table-cell/>
          <table:covered-table-cell/>
        </table:table-row>
        <table:table-row>
          <table:table-cell table:style-name="Tableau28.A1" office:value-type="string">
            <text:p text:style-name="P81">Maapiirkond või küla </text:p>
          </table:table-cell>
          <table:table-cell table:style-name="Tableau28.B3" office:value-type="float" office:value="56">
            <text:p text:style-name="P85">56</text:p>
          </table:table-cell>
          <table:table-cell table:style-name="Tableau28.B3" office:value-type="float" office:value="27">
            <text:p text:style-name="P85">27</text:p>
          </table:table-cell>
          <table:table-cell table:style-name="Tableau28.B3" office:value-type="float" office:value="11">
            <text:p text:style-name="P85">11</text:p>
          </table:table-cell>
          <table:table-cell table:style-name="Tableau28.B3" office:value-type="float" office:value="6">
            <text:p text:style-name="P85">6</text:p>
          </table:table-cell>
        </table:table-row>
        <table:table-row>
          <table:table-cell table:style-name="Tableau28.A1" office:value-type="string">
            <text:p text:style-name="P81">Väike või keskmise suurusega linn </text:p>
          </table:table-cell>
          <table:table-cell table:style-name="Tableau28.B3" office:value-type="float" office:value="59">
            <text:p text:style-name="P85">59</text:p>
          </table:table-cell>
          <table:table-cell table:style-name="Tableau28.B3" office:value-type="float" office:value="25">
            <text:p text:style-name="P85">25</text:p>
          </table:table-cell>
          <table:table-cell table:style-name="Tableau28.B3" office:value-type="float" office:value="10">
            <text:p text:style-name="P85">10</text:p>
          </table:table-cell>
          <table:table-cell table:style-name="Tableau28.B3" office:value-type="float" office:value="6">
            <text:p text:style-name="P85">6</text:p>
          </table:table-cell>
        </table:table-row>
        <table:table-row>
          <table:table-cell table:style-name="Tableau28.A1" office:value-type="string">
            <text:p text:style-name="P81">Suurlinn </text:p>
          </table:table-cell>
          <table:table-cell table:style-name="Tableau28.B3" office:value-type="float" office:value="64">
            <text:p text:style-name="P85">64</text:p>
          </table:table-cell>
          <table:table-cell table:style-name="Tableau28.B3" office:value-type="float" office:value="22">
            <text:p text:style-name="P85">22</text:p>
          </table:table-cell>
          <table:table-cell table:style-name="Tableau28.B3" office:value-type="float" office:value="10">
            <text:p text:style-name="P85">10</text:p>
          </table:table-cell>
          <table:table-cell table:style-name="Tableau28.B3" office:value-type="float" office:value="4">
            <text:p text:style-name="P85">4</text:p>
          </table:table-cell>
        </table:table-row>
        <table:table-row>
          <table:table-cell table:style-name="Tableau28.A4" table:number-columns-spanned="5" office:value-type="string">
            <text:p text:style-name="P72">ELi kuvand </text:p>
          </table:table-cell>
          <table:covered-table-cell/>
          <table:covered-table-cell/>
          <table:covered-table-cell/>
          <table:covered-table-cell/>
        </table:table-row>
        <table:table-row>
          <table:table-cell table:style-name="Tableau28.A1" office:value-type="string">
            <text:p text:style-name="P81">Positiivne </text:p>
          </table:table-cell>
          <table:table-cell table:style-name="Tableau28.B3" office:value-type="float" office:value="78">
            <text:p text:style-name="P85">78</text:p>
          </table:table-cell>
          <table:table-cell table:style-name="Tableau28.B3" office:value-type="float" office:value="8">
            <text:p text:style-name="P85">8</text:p>
          </table:table-cell>
          <table:table-cell table:style-name="Tableau28.B3" office:value-type="float" office:value="10">
            <text:p text:style-name="P85">10</text:p>
          </table:table-cell>
          <table:table-cell table:style-name="Tableau28.B3" office:value-type="float" office:value="4">
            <text:p text:style-name="P85">4</text:p>
          </table:table-cell>
        </table:table-row>
        <table:table-row>
          <table:table-cell table:style-name="Tableau28.A1" office:value-type="string">
            <text:p text:style-name="P81">Neutraalne </text:p>
          </table:table-cell>
          <table:table-cell table:style-name="Tableau28.B3" office:value-type="float" office:value="48">
            <text:p text:style-name="P85">48</text:p>
          </table:table-cell>
          <table:table-cell table:style-name="Tableau28.B3" office:value-type="float" office:value="30">
            <text:p text:style-name="P85">30</text:p>
          </table:table-cell>
          <table:table-cell table:style-name="Tableau28.B3" office:value-type="float" office:value="14">
            <text:p text:style-name="P85">14</text:p>
          </table:table-cell>
          <table:table-cell table:style-name="Tableau28.B3" office:value-type="float" office:value="8">
            <text:p text:style-name="P85">8</text:p>
          </table:table-cell>
        </table:table-row>
        <table:table-row>
          <table:table-cell table:style-name="Tableau28.A1" office:value-type="string">
            <text:p text:style-name="P81">Negatiivne </text:p>
          </table:table-cell>
          <table:table-cell table:style-name="Tableau28.B3" office:value-type="float" office:value="28">
            <text:p text:style-name="P85">28</text:p>
          </table:table-cell>
          <table:table-cell table:style-name="Tableau28.B3" office:value-type="float" office:value="64">
            <text:p text:style-name="P85">64</text:p>
          </table:table-cell>
          <table:table-cell table:style-name="Tableau28.B3" office:value-type="float" office:value="4">
            <text:p text:style-name="P85">4</text:p>
          </table:table-cell>
          <table:table-cell table:style-name="Tableau28.B3" office:value-type="float" office:value="4">
            <text:p text:style-name="P85">4</text:p>
          </table:table-cell>
        </table:table-row>
        <table:table-row>
          <table:table-cell table:style-name="Tableau28.A4" table:number-columns-spanned="5" office:value-type="string">
            <text:p text:style-name="P72">Rahulolu elukvaliteediga </text:p>
          </table:table-cell>
          <table:covered-table-cell/>
          <table:covered-table-cell/>
          <table:covered-table-cell/>
          <table:covered-table-cell/>
        </table:table-row>
        <table:table-row>
          <table:table-cell table:style-name="Tableau28.A1" office:value-type="string">
            <text:p text:style-name="P81"><text:span text:style-name="T3">Rahul</text:span> </text:p>
          </table:table-cell>
          <table:table-cell table:style-name="Tableau28.B3" office:value-type="float" office:value="62">
            <text:p text:style-name="P85">62</text:p>
          </table:table-cell>
          <table:table-cell table:style-name="Tableau28.B3" office:value-type="float" office:value="23">
            <text:p text:style-name="P85">23</text:p>
          </table:table-cell>
          <table:table-cell table:style-name="Tableau28.B3" office:value-type="float" office:value="10">
            <text:p text:style-name="P85">10</text:p>
          </table:table-cell>
          <table:table-cell table:style-name="Tableau28.B3" office:value-type="float" office:value="5">
            <text:p text:style-name="P85">5</text:p>
          </table:table-cell>
        </table:table-row>
        <table:table-row>
          <table:table-cell table:style-name="Tableau28.A1" office:value-type="string">
            <text:p text:style-name="P81">Ei ole <text:span text:style-name="T3">rahul</text:span> </text:p>
          </table:table-cell>
          <table:table-cell table:style-name="Tableau28.B3" office:value-type="float" office:value="49">
            <text:p text:style-name="P85">49</text:p>
          </table:table-cell>
          <table:table-cell table:style-name="Tableau28.B3" office:value-type="float" office:value="36">
            <text:p text:style-name="P85">36</text:p>
          </table:table-cell>
          <table:table-cell table:style-name="Tableau28.B3" office:value-type="float" office:value="8">
            <text:p text:style-name="P85">8</text:p>
          </table:table-cell>
          <table:table-cell table:style-name="Tableau28.B3" office:value-type="float" office:value="7">
            <text:p text:style-name="P85">7</text:p>
          </table:table-cell>
        </table:table-row>
      </table:table>
      <text:p text:style-name="P30"/>
      <text:h text:style-name="P16" text:outline-level="2"><text:bookmark-start text:name="__RefHeading___Toc208820_2638692854"/>Euroopa Liidu <text:bookmark-start text:name="__RefHeading___Toc316640_3078747257"/>pilt<text:bookmark-end text:name="__RefHeading___Toc208820_2638692854"/><text:bookmark-end text:name="__RefHeading___Toc316640_3078747257"/></text:h>
      <text:p text:style-name="P30">Lisaks Euroopa Parlamendi kuvandi hindamisele uuritakse selles osas, kuidas kodanikud tajuvad Euroopa Liitu laiemalt. Vastajatel paluti märkida, kas neil on EList positiivne või negatiivne kuvand. Üldiselt väljendab 50 % eurooplastest ELi positiivset kuvandit, sealhulgas 42 % ütleb, et neil on üsna positiivne ja 8 % väga positiivne kuvand. See muudab positiivse suhtumise kõige sagedasemaks üldhinnanguks ja näitab üldiselt soodsat suhtumist Euroopa Liitu.</text:p>
      <text:p text:style-name="P30">Samal ajal on 33 % vastanutest neutraalsel arvamusel, mis viitab sellele, et märkimisväärne osa eurooplastest on endiselt otsustamata või mõõdukalt positsioneeritud, selle asemel et väljendada tugevaid seisukohti.</text:p>
      <text:p text:style-name="P30">Seevastu 17 % vastanutest väljendas EList negatiivset kuvandit, sealhulgas 13 % üsna negatiivset ja 4 % väga negatiivset arvamust. See näitab, et negatiivsed arusaamad on selgelt vähemuses.</text:p>
      <text:p text:style-name="P30">Võrreldes eelmise, 2025. aasta novembri lainega on kõik vastuste kategooriad jäänud samaks, mis osutab üldise hoiaku suurele stabiilsusele. </text:p>
      <text:p text:style-name="P30"><draw:g text:anchor-type="paragraph" draw:z-index="70" draw:name="Forme72" draw:style-name="gr9"><draw:frame draw:style-name="gr59" draw:text-style-name="P106" svg:width="7.813cm" svg:height="7.778cm" svg:x="8.789cm" svg:y="1.526cm"><draw:image xlink:href="Pictures/100000000000029C000002995B312B5D99E3D1AA.png" xlink:type="simple" xlink:show="embed" xlink:actuate="onLoad" draw:mime-type="image/png"><text:p/></draw:image></draw:frame><draw:frame draw:style-name="gr60" draw:text-style-name="P106" svg:width="0.932cm" svg:height="2.999cm" svg:x="8.886cm" svg:y="9.527cm"><draw:image xlink:href="Pictures/1000000000000047000000E5FE185F57772BB5DB.png" xlink:type="simple" xlink:show="embed" xlink:actuate="onLoad" draw:mime-type="image/png"><text:p/></draw:image></draw:frame><draw:frame draw:style-name="gr61" draw:text-style-name="P119" svg:width="6.4cm" svg:height="3.197cm" svg:x="9.701cm" svg:y="9.426cm"><draw:text-box><text:p text:style-name="P118"><text:span text:style-name="T42">Väga positiivne</text:span></text:p><text:p text:style-name="P118"><text:span text:style-name="T42">Üsna positiivne</text:span></text:p><text:p text:style-name="P118"><text:span text:style-name="T42">Neutraalne</text:span></text:p><text:p text:style-name="P118"><text:span text:style-name="T42">Üsna negatiivne</text:span></text:p><text:p text:style-name="P118"><text:span text:style-name="T42">Väga negatiivne</text:span></text:p><text:p text:style-name="P118"><text:span text:style-name="T42">Ei tea</text:span></text:p></draw:text-box></draw:frame><draw:frame draw:style-name="gr62" draw:text-style-name="P109" svg:width="6.201cm" svg:height="3.174cm" svg:x="0.101cm" svg:y="6.726cm"><draw:text-box><text:p text:style-name="P107"><text:span text:style-name="T42">Väga positiivne</text:span> <text:span text:style-name="T42">=</text:span></text:p><text:p text:style-name="P107"><text:span text:style-name="T42">Üsna positiivne</text:span> <text:span text:style-name="T43">▲</text:span><text:span text:style-name="T46">1</text:span></text:p><text:p text:style-name="P107"><text:span text:style-name="T42">Neutraalne</text:span> <text:span text:style-name="T43">▼</text:span><text:span text:style-name="T46">1</text:span></text:p><text:p text:style-name="P107"><text:span text:style-name="T42">Üsna negatiivne</text:span> <text:span text:style-name="T42">=</text:span></text:p><text:p text:style-name="P107"><text:span text:style-name="T42">Väga negatiivne</text:span> <text:span text:style-name="T42">=</text:span></text:p><text:p text:style-name="P107"><text:span text:style-name="T42">Ei tea</text:span> <text:span text:style-name="T42">=</text:span></text:p></draw:text-box></draw:frame><draw:frame draw:style-name="gr63" draw:text-style-name="P109" svg:width="5.501cm" svg:height="0.578cm" svg:x="0.501cm" svg:y="9.257cm"><draw:text-box><text:p text:style-name="P107"><text:span text:style-name="T43">▲▼</text:span><text:span text:style-name="T42">(aprill/mai 2026 - november 2025) </text:span></text:p></draw:text-box></draw:frame><draw:frame draw:style-name="gr64" draw:text-style-name="P109" svg:width="16.701cm" svg:height="0.902cm" svg:x="0cm" svg:y="0.238cm"><draw:text-box><text:p text:style-name="P107"><text:span text:style-name="T42">D78 Kas EL loob teile üldiselt väga positiivse, üsna positiivse, neutraalse, üsna negatiivse või väga negatiivse kuvandi? (EL 27) (%)</text:span></text:p></draw:text-box></draw:frame></draw:g></text:p>
      <text:p text:style-name="P31">Nagu ka kahe eelmise näitaja puhul, osutab pikaajaline suundumus positiivsemale olukorrale. Alates vähemalt 2005. aastast on Euroopa Liidust positiivset kuvandit omavate vastajate osakaal pidevalt ületanud negatiivsete vaadete osakaalu. Lisaks on alates 2020. aastast olnud kõige sagedasem reaktsioon positiivne suhtumine, mis on ületanud ka neutraalseid arvamusi. Praegune tase on stabiilne ja kõrge võrreldes ajavahemikuga 2011–2014, mil ELi avalik arvamus oli ebasoodsam. </text:p>
      <text:p text:style-name="P30"><draw:g text:anchor-type="paragraph" draw:z-index="71" draw:name="Forme73" draw:style-name="gr9"><draw:frame draw:style-name="gr50" draw:text-style-name="P106" svg:width="17.306cm" svg:height="5.783cm" svg:x="0cm" svg:y="1.298cm"><draw:image xlink:href="Pictures/1000000000000826000002B906BB38ED308E0C74.png" xlink:type="simple" xlink:show="embed" xlink:actuate="onLoad" draw:mime-type="image/png"><text:p/></draw:image></draw:frame><draw:frame draw:style-name="gr51" draw:text-style-name="P109" svg:width="16.5cm" svg:height="0.902cm" svg:x="0.199cm" svg:y="0.079cm"><draw:text-box><text:p text:style-name="P107"><text:span text:style-name="T42">D78 Kas EL loob teile üldiselt väga positiivse, üsna positiivse, neutraalse, üsna negatiivse või väga negatiivse kuvandi? (% – EL)</text:span></text:p></draw:text-box></draw:frame><draw:frame draw:style-name="gr52" draw:text-style-name="P108" svg:width="3.301cm" svg:height="0.6cm" svg:x="0.3cm" svg:y="7.179cm"><draw:text-box><text:p text:style-name="P107"><text:span text:style-name="T42">Mai–juuni 2005</text:span></text:p></draw:text-box></draw:frame><draw:frame draw:style-name="gr53" draw:text-style-name="P108" svg:width="3.301cm" svg:height="0.6cm" svg:x="14.3cm" svg:y="7.279cm"><draw:text-box><text:p text:style-name="P107"><text:span text:style-name="T42">Apr. - Mai. 2026</text:span></text:p></draw:text-box></draw:frame><draw:frame draw:style-name="gr54" draw:text-style-name="P106" svg:width="14.103cm" svg:height="0.202cm" svg:x="0.397cm" svg:y="8.078cm"><draw:image xlink:href="Pictures/10000000000002D10000000C6EABEF73DD2F9E9D.png" xlink:type="simple" xlink:show="embed" xlink:actuate="onLoad" draw:mime-type="image/png"><text:p/></draw:image></draw:frame><draw:frame draw:style-name="gr55" draw:text-style-name="P109" svg:width="2.31cm" svg:height="0.902cm" svg:x="1.3cm" svg:y="8.009cm"><draw:text-box><text:p text:style-name="P107"><text:span text:style-name="T42">„</text:span><text:span text:style-name="T42">Positiivne“ kokku</text:span></text:p></draw:text-box></draw:frame><draw:frame draw:style-name="gr56" draw:text-style-name="P109" svg:width="1.414cm" svg:height="0.902cm" svg:x="5.999cm" svg:y="7.979cm"><draw:text-box><text:p text:style-name="P107"><text:span text:style-name="T42">Neutraalne</text:span></text:p></draw:text-box></draw:frame><draw:frame draw:style-name="gr57" draw:text-style-name="P109" svg:width="2.509cm" svg:height="0.902cm" svg:x="9.599cm" svg:y="7.879cm"><draw:text-box><text:p text:style-name="P107"><text:span text:style-name="T42">Kokku „negatiivne“</text:span></text:p></draw:text-box></draw:frame><draw:frame draw:style-name="gr58" draw:text-style-name="P109" svg:width="1.895cm" svg:height="0.578cm" svg:x="14.499cm" svg:y="7.979cm"><draw:text-box><text:p text:style-name="P107"><text:span text:style-name="T42">Ei tea</text:span></text:p></draw:text-box></draw:frame></draw:g>Riiklikul tasandil on vähemalt pooled vastanutest teatanud Euroopa Liidu positiivsest kuvandist 17 liikmesriigis ning ELi positiivne kuvand on kõige sagedasem 26 liikmesriigis. Positiivsete hinnangute osakaal on suurim Rootsis (71%), Taanis (69%) ja Portugalis (67%).</text:p>
      <text:p text:style-name="P30">Positiivsete hinnangute osakaal on seevastu kõige väiksem Tšehhis (34%), Kreekas (37%) ja Prantsusmaal (42%). Tšehhi on ainus liikmesriik, kus positiivne vastus ei ole kõige sagedasem: vastanute suhteline enamus on neutraalsel seisukohal. Negatiivne suhtumine ei ole üheski liikmesriigis kunagi kõige sagedasem reaktsioon. Euroopa Liidu kuvandi tajumine on sotsiaaldemograafilistes ja hoiakulistes rühmades mõnevõrra erinev, kuigi peaaegu kõigis kategooriates on positiivsed vaated endiselt levinumad kui negatiivsed ning märkimisväärne osa vastanutest väljendab neutraalseid arvamusi.</text:p>
      <text:p text:style-name="P30"/>
      <text:p text:style-name="P31"><draw:g text:anchor-type="paragraph" draw:z-index="72" draw:name="Forme74" draw:style-name="gr9"><draw:frame draw:style-name="gr43" draw:text-style-name="P106" svg:width="17.133cm" svg:height="7.737cm" svg:x="0.002cm" svg:y="1.097cm"><draw:image xlink:href="Pictures/1000000000000864000003CA4B8D22E1B57041F9.png" xlink:type="simple" xlink:show="embed" xlink:actuate="onLoad" draw:mime-type="image/png"><text:p/></draw:image></draw:frame><draw:g draw:style-name="gr4"><draw:frame draw:style-name="gr44" draw:text-style-name="P106" svg:width="14.103cm" svg:height="0.466cm" svg:x="0.734cm" svg:y="9.068cm"><draw:image xlink:href="Pictures/10000000000002D10000000C6EABEF73DD2F9E9D.png" xlink:type="simple" xlink:show="embed" xlink:actuate="onLoad" draw:mime-type="image/png"><text:p/></draw:image></draw:frame><draw:frame draw:style-name="gr45" draw:text-style-name="P109" svg:width="2.311cm" svg:height="0.902cm" svg:x="1.635cm" svg:y="8.974cm"><draw:text-box><text:p text:style-name="P107"><text:span text:style-name="T42">„</text:span><text:span text:style-name="T42">Positiivne“ kokku</text:span></text:p></draw:text-box></draw:frame><draw:frame draw:style-name="gr46" draw:text-style-name="P109" svg:width="1.414cm" svg:height="0.902cm" svg:x="6.336cm" svg:y="8.936cm"><draw:text-box><text:p text:style-name="P107"><text:span text:style-name="T42">Neutraalne</text:span></text:p></draw:text-box></draw:frame><draw:frame draw:style-name="gr47" draw:text-style-name="P109" svg:width="2.509cm" svg:height="0.902cm" svg:x="9.936cm" svg:y="8.802cm"><draw:text-box><text:p text:style-name="P107"><text:span text:style-name="T42">Kokku „negatiivne“</text:span></text:p></draw:text-box></draw:frame><draw:frame draw:style-name="gr48" draw:text-style-name="P109" svg:width="1.895cm" svg:height="0.759cm" svg:x="14.836cm" svg:y="8.936cm"><draw:text-box><text:p text:style-name="P107"><text:span text:style-name="T42">Ei tea</text:span></text:p></draw:text-box></draw:frame></draw:g><draw:frame draw:style-name="gr49" draw:text-style-name="P109" svg:width="16.401cm" svg:height="0.902cm" svg:x="0.536cm" svg:y="0.065cm"><draw:text-box><text:p text:style-name="P107"><text:span text:style-name="T42">D78 Kas EL loob teile üldiselt väga positiivse, üsna positiivse, neutraalse, üsna negatiivse või väga negatiivse kuvandi? (%)</text:span></text:p></draw:text-box></draw:frame></draw:g>Soolised erinevused on väga piiratud. Positiivse tajumise tase on meeste ja naiste puhul peaaegu identne (vastavalt 50% ja 51%). Naistel on veidi suurem tõenäosus jääda neutraalsele seisukohale (34% vs. 31%), samas kui meestel on mõnevõrra suurem tõenäosus avaldada negatiivset arvamust (19% vs. 15%), mis viitab veidi kriitilisematele seisukohtadele meeste seas.</text:p>
      <text:p text:style-name="P30">Vanuserühmade vahel ilmnevad selgemad erinevused. Kõige positiivsemad on nooremad vastajad: positiivse kuvandiga on 57% 15–24-aastastest, 55-aastaste ja vanemate seas aga 45%. Samal ajal suureneb negatiivne tajumine vanusega, alates 8%-st noorimast rühmast kuni 20%-ni vanimast rühmast. Neutraalsed vastused jäävad suhteliselt stabiilseks kõigis vanuserühmades (ligikaudu 31–35 %), mis viitab sellele, et kuigi nooremad vastajad on soodsamad, võtavad vanemad vastajad suurema tõenäosusega kriitilise seisukoha.</text:p>
      <text:p text:style-name="P30">Haridustasemete erinevused on eriti suured. Positiivne suhtumine suureneb haridustasemega võrreldes märkimisväärselt: 40 %-lt madala haridustasemega vastajate seas 49 %-le keskmise haridustasemega vastajate seas ja 61 %-le kõrge haridustasemega vastajate seas. Negatiivsed vaated on seevastu rohkem levinud kõige vähem haritud inimeste seas (21% vs. 13% kõrgelt haritud inimeste seas), samas kui neutraalsus on samuti suurem (38% vs. 26%). See näitab tugevat seost hariduse ja ELi positiivse suhtumise vahel.</text:p>
      <text:p text:style-name="P30">Täheldati tugevat seost vastajate finantsolukorraga. Nendest, kellel on enamasti raskusi arvete tasumisega, väljendab ainult 37% positiivset kuvandit, samas kui 30% teatab negatiivsest. Seevastu nende seas, kes selliseid raskusi peaaegu kunagi ei koge või ei koge, on 54% positiivsel arvamusel ja ainult 14% negatiivsel arvamusel. See näitab selget seost majandusliku heaolu ja ELi tajumise vahel.</text:p>
      <text:p text:style-name="P30">Subjektiivse linnastumise erinevused on mõõdukad, kuid järjepidevad. Suurlinnades (57%) elavad vastajad väljendavad positiivset kuvandit suurema tõenäosusega kui väikestes või keskmise suurusega linnades (50%) ja maapiirkondades (45%), kus negatiivsed vaated on samuti sagedasemad. See viitab mõnevõrra soodsamatele arusaamadele linnakeskkonnas.</text:p>
      <text:p text:style-name="P30">Üldiselt näitavad need tulemused, et kuigi Euroopa Liidu kuvand on üldiselt positiivne kõigis rühmades, on noorematel, haritumatel ja soodsamas olukorras olevatel vastajatel suurema <text:soft-page-break/>tõenäosusega soodsad seisukohad, samas kui haavatavamad rühmad kalduvad olema neutraalsemad või kriitilisemad.</text:p>
      <text:p text:style-name="P30"/>
      <table:table table:name="Tableau29" table:style-name="Tableau29">
        <table:table-column table:style-name="Tableau29.A"/>
        <table:table-column table:style-name="Tableau29.B"/>
        <table:table-column table:style-name="Tableau29.C"/>
        <table:table-column table:style-name="Tableau29.D"/>
        <table:table-column table:style-name="Tableau29.E"/>
        <table:table-row>
          <table:table-cell table:style-name="Tableau29.A1" table:number-columns-spanned="5" office:value-type="string">
            <text:p text:style-name="P50">D78 Kas EL loob teile üldiselt väga positiivse, üsna positiivse, neutraalse, üsna negatiivse või väga negatiivse kuvandi? (% – EL)</text:p>
          </table:table-cell>
          <table:covered-table-cell/>
          <table:covered-table-cell/>
          <table:covered-table-cell/>
          <table:covered-table-cell/>
        </table:table-row>
        <table:table-row>
          <table:table-cell table:style-name="Tableau29.A1" office:value-type="string">
            <text:p text:style-name="P53"/>
          </table:table-cell>
          <table:table-cell table:style-name="Tableau29.A1" office:value-type="string">
            <text:p text:style-name="P54">„Positiivne“ kokku</text:p>
          </table:table-cell>
          <table:table-cell table:style-name="Tableau29.A1" office:value-type="string">
            <text:p text:style-name="P54">Neutraalne</text:p>
          </table:table-cell>
          <table:table-cell table:style-name="Tableau29.A1" office:value-type="string">
            <text:p text:style-name="P54">Kokku „negatiivne“</text:p>
          </table:table-cell>
          <table:table-cell table:style-name="Tableau29.A1" office:value-type="string">
            <text:p text:style-name="P54">Ei oska öelda</text:p>
          </table:table-cell>
        </table:table-row>
        <table:table-row>
          <table:table-cell table:style-name="Tableau29.A1" office:value-type="string">
            <text:p text:style-name="P50">EL 27 </text:p>
          </table:table-cell>
          <table:table-cell table:style-name="Tableau29.B3" office:value-type="float" office:value="50">
            <text:p text:style-name="P54">50</text:p>
          </table:table-cell>
          <table:table-cell table:style-name="Tableau29.B3" office:value-type="float" office:value="33">
            <text:p text:style-name="P54">33</text:p>
          </table:table-cell>
          <table:table-cell table:style-name="Tableau29.B3" office:value-type="float" office:value="17">
            <text:p text:style-name="P54">17</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Sugu</text:p>
          </table:table-cell>
          <table:covered-table-cell/>
          <table:covered-table-cell/>
          <table:covered-table-cell/>
          <table:covered-table-cell/>
        </table:table-row>
        <table:table-row>
          <table:table-cell table:style-name="Tableau29.A1" office:value-type="string">
            <text:p text:style-name="P50">Mees </text:p>
          </table:table-cell>
          <table:table-cell table:style-name="Tableau29.B3" office:value-type="float" office:value="50">
            <text:p text:style-name="P54">50</text:p>
          </table:table-cell>
          <table:table-cell table:style-name="Tableau29.B3" office:value-type="float" office:value="31">
            <text:p text:style-name="P54">31</text:p>
          </table:table-cell>
          <table:table-cell table:style-name="Tableau29.B3" office:value-type="float" office:value="19">
            <text:p text:style-name="P54">19</text:p>
          </table:table-cell>
          <table:table-cell table:style-name="Tableau29.B3" office:value-type="float" office:value="0">
            <text:p text:style-name="P54">0</text:p>
          </table:table-cell>
        </table:table-row>
        <table:table-row>
          <table:table-cell table:style-name="Tableau29.A1" office:value-type="string">
            <text:p text:style-name="P50">Naine </text:p>
          </table:table-cell>
          <table:table-cell table:style-name="Tableau29.B3" office:value-type="float" office:value="51">
            <text:p text:style-name="P54">51</text:p>
          </table:table-cell>
          <table:table-cell table:style-name="Tableau29.B3" office:value-type="float" office:value="34">
            <text:p text:style-name="P54">34</text:p>
          </table:table-cell>
          <table:table-cell table:style-name="Tableau29.B3" office:value-type="float" office:value="15">
            <text:p text:style-name="P54">15</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Vanus</text:p>
          </table:table-cell>
          <table:covered-table-cell/>
          <table:covered-table-cell/>
          <table:covered-table-cell/>
          <table:covered-table-cell/>
        </table:table-row>
        <table:table-row>
          <table:table-cell table:style-name="Tableau29.A1" office:value-type="string">
            <text:p text:style-name="P50">15- 24 </text:p>
          </table:table-cell>
          <table:table-cell table:style-name="Tableau29.B3" office:value-type="float" office:value="57">
            <text:p text:style-name="P54">57</text:p>
          </table:table-cell>
          <table:table-cell table:style-name="Tableau29.B3" office:value-type="float" office:value="35">
            <text:p text:style-name="P54">35</text:p>
          </table:table-cell>
          <table:table-cell table:style-name="Tableau29.B3" office:value-type="float" office:value="8">
            <text:p text:style-name="P54">8</text:p>
          </table:table-cell>
          <table:table-cell table:style-name="Tableau29.B3" office:value-type="float" office:value="0">
            <text:p text:style-name="P54">0</text:p>
          </table:table-cell>
        </table:table-row>
        <table:table-row>
          <table:table-cell table:style-name="Tableau29.A1" office:value-type="string">
            <text:p text:style-name="P50">25—39 </text:p>
          </table:table-cell>
          <table:table-cell table:style-name="Tableau29.B3" office:value-type="float" office:value="56">
            <text:p text:style-name="P54">56</text:p>
          </table:table-cell>
          <table:table-cell table:style-name="Tableau29.B3" office:value-type="float" office:value="31">
            <text:p text:style-name="P54">31</text:p>
          </table:table-cell>
          <table:table-cell table:style-name="Tableau29.B3" office:value-type="float" office:value="13">
            <text:p text:style-name="P54">13</text:p>
          </table:table-cell>
          <table:table-cell table:style-name="Tableau29.B3" office:value-type="float" office:value="0">
            <text:p text:style-name="P54">0</text:p>
          </table:table-cell>
        </table:table-row>
        <table:table-row>
          <table:table-cell table:style-name="Tableau29.A1" office:value-type="string">
            <text:p text:style-name="P50">40-54 </text:p>
          </table:table-cell>
          <table:table-cell table:style-name="Tableau29.B3" office:value-type="float" office:value="50">
            <text:p text:style-name="P54">50</text:p>
          </table:table-cell>
          <table:table-cell table:style-name="Tableau29.B3" office:value-type="float" office:value="31">
            <text:p text:style-name="P54">31</text:p>
          </table:table-cell>
          <table:table-cell table:style-name="Tableau29.B3" office:value-type="float" office:value="19">
            <text:p text:style-name="P54">19</text:p>
          </table:table-cell>
          <table:table-cell table:style-name="Tableau29.B3" office:value-type="float" office:value="0">
            <text:p text:style-name="P54">0</text:p>
          </table:table-cell>
        </table:table-row>
        <table:table-row>
          <table:table-cell table:style-name="Tableau29.A1" office:value-type="string">
            <text:p text:style-name="P50">&gt;=55</text:p>
          </table:table-cell>
          <table:table-cell table:style-name="Tableau29.B3" office:value-type="float" office:value="45">
            <text:p text:style-name="P54">45</text:p>
          </table:table-cell>
          <table:table-cell table:style-name="Tableau29.B3" office:value-type="float" office:value="34">
            <text:p text:style-name="P54">34</text:p>
          </table:table-cell>
          <table:table-cell table:style-name="Tableau29.B3" office:value-type="float" office:value="20">
            <text:p text:style-name="P54">20</text:p>
          </table:table-cell>
          <table:table-cell table:style-name="Tableau29.B3" office:value-type="float" office:value="1">
            <text:p text:style-name="P54">1</text:p>
          </table:table-cell>
        </table:table-row>
        <table:table-row>
          <table:table-cell table:style-name="Tableau29.A4" table:number-columns-spanned="5" office:value-type="string">
            <text:p text:style-name="P75">Haridustase</text:p>
          </table:table-cell>
          <table:covered-table-cell/>
          <table:covered-table-cell/>
          <table:covered-table-cell/>
          <table:covered-table-cell/>
        </table:table-row>
        <table:table-row>
          <table:table-cell table:style-name="Tableau29.A1" office:value-type="string">
            <text:p text:style-name="P50">Madal haridustase (ISCED 0–2) </text:p>
          </table:table-cell>
          <table:table-cell table:style-name="Tableau29.B3" office:value-type="float" office:value="40">
            <text:p text:style-name="P54">40</text:p>
          </table:table-cell>
          <table:table-cell table:style-name="Tableau29.B3" office:value-type="float" office:value="38">
            <text:p text:style-name="P54">38</text:p>
          </table:table-cell>
          <table:table-cell table:style-name="Tableau29.B3" office:value-type="float" office:value="21">
            <text:p text:style-name="P54">21</text:p>
          </table:table-cell>
          <table:table-cell table:style-name="Tableau29.B3" office:value-type="float" office:value="1">
            <text:p text:style-name="P54">1</text:p>
          </table:table-cell>
        </table:table-row>
        <table:table-row>
          <table:table-cell table:style-name="Tableau29.A1" office:value-type="string">
            <text:p text:style-name="P50">Keskmine haridustase (ISCED 3–4) </text:p>
          </table:table-cell>
          <table:table-cell table:style-name="Tableau29.B3" office:value-type="float" office:value="49">
            <text:p text:style-name="P54">49</text:p>
          </table:table-cell>
          <table:table-cell table:style-name="Tableau29.B3" office:value-type="float" office:value="34">
            <text:p text:style-name="P54">34</text:p>
          </table:table-cell>
          <table:table-cell table:style-name="Tableau29.B3" office:value-type="float" office:value="17">
            <text:p text:style-name="P54">17</text:p>
          </table:table-cell>
          <table:table-cell table:style-name="Tableau29.B3" office:value-type="float" office:value="0">
            <text:p text:style-name="P54">0</text:p>
          </table:table-cell>
        </table:table-row>
        <table:table-row>
          <table:table-cell table:style-name="Tableau29.A1" office:value-type="string">
            <text:p text:style-name="P50">Kõrge haridustase (ISCED 5- 8) </text:p>
          </table:table-cell>
          <table:table-cell table:style-name="Tableau29.B3" office:value-type="float" office:value="61">
            <text:p text:style-name="P54">61</text:p>
          </table:table-cell>
          <table:table-cell table:style-name="Tableau29.B3" office:value-type="float" office:value="26">
            <text:p text:style-name="P54">26</text:p>
          </table:table-cell>
          <table:table-cell table:style-name="Tableau29.B3" office:value-type="float" office:value="13">
            <text:p text:style-name="P54">13</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Sotsiaal-ametialane kategooria</text:p>
          </table:table-cell>
          <table:covered-table-cell/>
          <table:covered-table-cell/>
          <table:covered-table-cell/>
          <table:covered-table-cell/>
        </table:table-row>
        <table:table-row>
          <table:table-cell table:style-name="Tableau29.A1" office:value-type="string">
            <text:p text:style-name="P50">Füüsilisest isikust ettevõtjad </text:p>
          </table:table-cell>
          <table:table-cell table:style-name="Tableau29.B3" office:value-type="float" office:value="52">
            <text:p text:style-name="P54">52</text:p>
          </table:table-cell>
          <table:table-cell table:style-name="Tableau29.B3" office:value-type="float" office:value="28">
            <text:p text:style-name="P54">28</text:p>
          </table:table-cell>
          <table:table-cell table:style-name="Tableau29.B3" office:value-type="float" office:value="20">
            <text:p text:style-name="P54">20</text:p>
          </table:table-cell>
          <table:table-cell table:style-name="Tableau29.B3" office:value-type="float" office:value="0">
            <text:p text:style-name="P54">0</text:p>
          </table:table-cell>
        </table:table-row>
        <table:table-row>
          <table:table-cell table:style-name="Tableau29.A1" office:value-type="string">
            <text:p text:style-name="P50">Juhid </text:p>
          </table:table-cell>
          <table:table-cell table:style-name="Tableau29.B3" office:value-type="float" office:value="61">
            <text:p text:style-name="P54">61</text:p>
          </table:table-cell>
          <table:table-cell table:style-name="Tableau29.B3" office:value-type="float" office:value="27">
            <text:p text:style-name="P54">27</text:p>
          </table:table-cell>
          <table:table-cell table:style-name="Tableau29.B3" office:value-type="float" office:value="12">
            <text:p text:style-name="P54">12</text:p>
          </table:table-cell>
          <table:table-cell table:style-name="Tableau29.B3" office:value-type="float" office:value="0">
            <text:p text:style-name="P54">0</text:p>
          </table:table-cell>
        </table:table-row>
        <table:table-row>
          <table:table-cell table:style-name="Tableau29.A1" office:value-type="string">
            <text:p text:style-name="P50">Muud valged kraed </text:p>
          </table:table-cell>
          <table:table-cell table:style-name="Tableau29.B3" office:value-type="float" office:value="55">
            <text:p text:style-name="P54">55</text:p>
          </table:table-cell>
          <table:table-cell table:style-name="Tableau29.B3" office:value-type="float" office:value="29">
            <text:p text:style-name="P54">29</text:p>
          </table:table-cell>
          <table:table-cell table:style-name="Tableau29.B3" office:value-type="float" office:value="16">
            <text:p text:style-name="P54">16</text:p>
          </table:table-cell>
          <table:table-cell table:style-name="Tableau29.B3" office:value-type="float" office:value="0">
            <text:p text:style-name="P54">0</text:p>
          </table:table-cell>
        </table:table-row>
        <table:table-row>
          <table:table-cell table:style-name="Tableau29.A1" office:value-type="string">
            <text:p text:style-name="P50">Käsitöölised </text:p>
          </table:table-cell>
          <table:table-cell table:style-name="Tableau29.B3" office:value-type="float" office:value="46">
            <text:p text:style-name="P54">46</text:p>
          </table:table-cell>
          <table:table-cell table:style-name="Tableau29.B3" office:value-type="float" office:value="36">
            <text:p text:style-name="P54">36</text:p>
          </table:table-cell>
          <table:table-cell table:style-name="Tableau29.B3" office:value-type="float" office:value="18">
            <text:p text:style-name="P54">18</text:p>
          </table:table-cell>
          <table:table-cell table:style-name="Tableau29.B3" office:value-type="float" office:value="0">
            <text:p text:style-name="P54">0</text:p>
          </table:table-cell>
        </table:table-row>
        <table:table-row>
          <table:table-cell table:style-name="Tableau29.A1" office:value-type="string">
            <text:p text:style-name="P50">Majaelanikud </text:p>
          </table:table-cell>
          <table:table-cell table:style-name="Tableau29.B3" office:value-type="float" office:value="47">
            <text:p text:style-name="P54">47</text:p>
          </table:table-cell>
          <table:table-cell table:style-name="Tableau29.B3" office:value-type="float" office:value="36">
            <text:p text:style-name="P54">36</text:p>
          </table:table-cell>
          <table:table-cell table:style-name="Tableau29.B3" office:value-type="float" office:value="16">
            <text:p text:style-name="P54">16</text:p>
          </table:table-cell>
          <table:table-cell table:style-name="Tableau29.B3" office:value-type="float" office:value="1">
            <text:p text:style-name="P54">1</text:p>
          </table:table-cell>
        </table:table-row>
        <table:table-row>
          <table:table-cell table:style-name="Tableau29.A1" office:value-type="string">
            <text:p text:style-name="P50">Töötu </text:p>
          </table:table-cell>
          <table:table-cell table:style-name="Tableau29.B3" office:value-type="float" office:value="41">
            <text:p text:style-name="P54">41</text:p>
          </table:table-cell>
          <table:table-cell table:style-name="Tableau29.B3" office:value-type="float" office:value="39">
            <text:p text:style-name="P54">39</text:p>
          </table:table-cell>
          <table:table-cell table:style-name="Tableau29.B3" office:value-type="float" office:value="19">
            <text:p text:style-name="P54">19</text:p>
          </table:table-cell>
          <table:table-cell table:style-name="Tableau29.B3" office:value-type="float" office:value="1">
            <text:p text:style-name="P54">1</text:p>
          </table:table-cell>
        </table:table-row>
        <table:table-row>
          <table:table-cell table:style-name="Tableau29.A1" office:value-type="string">
            <text:p text:style-name="P50">Pensionile jäänud</text:p>
          </table:table-cell>
          <table:table-cell table:style-name="Tableau29.B3" office:value-type="float" office:value="44">
            <text:p text:style-name="P54">44</text:p>
          </table:table-cell>
          <table:table-cell table:style-name="Tableau29.B3" office:value-type="float" office:value="34">
            <text:p text:style-name="P54">34</text:p>
          </table:table-cell>
          <table:table-cell table:style-name="Tableau29.B3" office:value-type="float" office:value="21">
            <text:p text:style-name="P54">21</text:p>
          </table:table-cell>
          <table:table-cell table:style-name="Tableau29.B3" office:value-type="float" office:value="1">
            <text:p text:style-name="P54">1</text:p>
          </table:table-cell>
        </table:table-row>
        <table:table-row>
          <table:table-cell table:style-name="Tableau29.A1" office:value-type="string">
            <text:p text:style-name="P50">Üliõpilased </text:p>
          </table:table-cell>
          <table:table-cell table:style-name="Tableau29.B3" office:value-type="float" office:value="61">
            <text:p text:style-name="P54">61</text:p>
          </table:table-cell>
          <table:table-cell table:style-name="Tableau29.B3" office:value-type="float" office:value="33">
            <text:p text:style-name="P54">33</text:p>
          </table:table-cell>
          <table:table-cell table:style-name="Tableau29.B3" office:value-type="float" office:value="6">
            <text:p text:style-name="P54">6</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Raskused arvete tasumisel </text:p>
          </table:table-cell>
          <table:covered-table-cell/>
          <table:covered-table-cell/>
          <table:covered-table-cell/>
          <table:covered-table-cell/>
        </table:table-row>
        <table:table-row>
          <table:table-cell table:style-name="Tableau29.A1" office:value-type="string">
            <text:p text:style-name="P50">Suurema osa ajast </text:p>
          </table:table-cell>
          <table:table-cell table:style-name="Tableau29.B3" office:value-type="float" office:value="37">
            <text:p text:style-name="P54">37</text:p>
          </table:table-cell>
          <table:table-cell table:style-name="Tableau29.B3" office:value-type="float" office:value="31">
            <text:p text:style-name="P54">31</text:p>
          </table:table-cell>
          <table:table-cell table:style-name="Tableau29.B3" office:value-type="float" office:value="30">
            <text:p text:style-name="P54">30</text:p>
          </table:table-cell>
          <table:table-cell table:style-name="Tableau29.B3" office:value-type="float" office:value="2">
            <text:p text:style-name="P54">2</text:p>
          </table:table-cell>
        </table:table-row>
        <table:table-row>
          <table:table-cell table:style-name="Tableau29.A1" office:value-type="string">
            <text:p text:style-name="P50">Aeg-ajalt </text:p>
          </table:table-cell>
          <table:table-cell table:style-name="Tableau29.B3" office:value-type="float" office:value="43">
            <text:p text:style-name="P54">43</text:p>
          </table:table-cell>
          <table:table-cell table:style-name="Tableau29.B3" office:value-type="float" office:value="36">
            <text:p text:style-name="P54">36</text:p>
          </table:table-cell>
          <table:table-cell table:style-name="Tableau29.B3" office:value-type="float" office:value="21">
            <text:p text:style-name="P54">21</text:p>
          </table:table-cell>
          <table:table-cell table:style-name="Tableau29.B3" office:value-type="float" office:value="0">
            <text:p text:style-name="P54">0</text:p>
          </table:table-cell>
        </table:table-row>
        <table:table-row>
          <table:table-cell table:style-name="Tableau29.A1" office:value-type="string">
            <text:p text:style-name="P50">Peaaegu mitte kunagi / mitte kunagi </text:p>
          </table:table-cell>
          <table:table-cell table:style-name="Tableau29.B3" office:value-type="float" office:value="54">
            <text:p text:style-name="P54">54</text:p>
          </table:table-cell>
          <table:table-cell table:style-name="Tableau29.B3" office:value-type="float" office:value="32">
            <text:p text:style-name="P54">32</text:p>
          </table:table-cell>
          <table:table-cell table:style-name="Tableau29.B3" office:value-type="float" office:value="14">
            <text:p text:style-name="P54">14</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Subjektiivne linnastumine </text:p>
          </table:table-cell>
          <table:covered-table-cell/>
          <table:covered-table-cell/>
          <table:covered-table-cell/>
          <table:covered-table-cell/>
        </table:table-row>
        <table:table-row>
          <table:table-cell table:style-name="Tableau29.A1" office:value-type="string">
            <text:p text:style-name="P50">Maapiirkond või küla </text:p>
          </table:table-cell>
          <table:table-cell table:style-name="Tableau29.B3" office:value-type="float" office:value="45">
            <text:p text:style-name="P54">45</text:p>
          </table:table-cell>
          <table:table-cell table:style-name="Tableau29.B3" office:value-type="float" office:value="34">
            <text:p text:style-name="P54">34</text:p>
          </table:table-cell>
          <table:table-cell table:style-name="Tableau29.B3" office:value-type="float" office:value="20">
            <text:p text:style-name="P54">20</text:p>
          </table:table-cell>
          <table:table-cell table:style-name="Tableau29.B3" office:value-type="float" office:value="1">
            <text:p text:style-name="P54">1</text:p>
          </table:table-cell>
        </table:table-row>
        <table:table-row>
          <table:table-cell table:style-name="Tableau29.A1" office:value-type="string">
            <text:p text:style-name="P50">Väike või keskmise suurusega linn </text:p>
          </table:table-cell>
          <table:table-cell table:style-name="Tableau29.B3" office:value-type="float" office:value="50">
            <text:p text:style-name="P54">50</text:p>
          </table:table-cell>
          <table:table-cell table:style-name="Tableau29.B3" office:value-type="float" office:value="34">
            <text:p text:style-name="P54">34</text:p>
          </table:table-cell>
          <table:table-cell table:style-name="Tableau29.B3" office:value-type="float" office:value="16">
            <text:p text:style-name="P54">16</text:p>
          </table:table-cell>
          <table:table-cell table:style-name="Tableau29.B3" office:value-type="float" office:value="0">
            <text:p text:style-name="P54">0</text:p>
          </table:table-cell>
        </table:table-row>
        <table:table-row>
          <table:table-cell table:style-name="Tableau29.A1" office:value-type="string">
            <text:p text:style-name="P50">Suurlinn </text:p>
          </table:table-cell>
          <table:table-cell table:style-name="Tableau29.B3" office:value-type="float" office:value="57">
            <text:p text:style-name="P54">57</text:p>
          </table:table-cell>
          <table:table-cell table:style-name="Tableau29.B3" office:value-type="float" office:value="30">
            <text:p text:style-name="P54">30</text:p>
          </table:table-cell>
          <table:table-cell table:style-name="Tableau29.B3" office:value-type="float" office:value="13">
            <text:p text:style-name="P54">13</text:p>
          </table:table-cell>
          <table:table-cell table:style-name="Tableau29.B3" office:value-type="float" office:value="0">
            <text:p text:style-name="P54">0</text:p>
          </table:table-cell>
        </table:table-row>
        <table:table-row>
          <table:table-cell table:style-name="Tableau29.A4" table:number-columns-spanned="5" office:value-type="string">
            <text:p text:style-name="P75">Rahulolu elukvaliteediga </text:p>
          </table:table-cell>
          <table:covered-table-cell/>
          <table:covered-table-cell/>
          <table:covered-table-cell/>
          <table:covered-table-cell/>
        </table:table-row>
        <table:table-row>
          <table:table-cell table:style-name="Tableau29.A1" office:value-type="string">
            <text:p text:style-name="P50">Rahul </text:p>
          </table:table-cell>
          <table:table-cell table:style-name="Tableau29.B3" office:value-type="float" office:value="54">
            <text:p text:style-name="P54">54</text:p>
          </table:table-cell>
          <table:table-cell table:style-name="Tableau29.B3" office:value-type="float" office:value="32">
            <text:p text:style-name="P54">32</text:p>
          </table:table-cell>
          <table:table-cell table:style-name="Tableau29.B3" office:value-type="float" office:value="14">
            <text:p text:style-name="P54">14</text:p>
          </table:table-cell>
          <table:table-cell table:style-name="Tableau29.B3" office:value-type="float" office:value="0">
            <text:p text:style-name="P54">0</text:p>
          </table:table-cell>
        </table:table-row>
        <table:table-row>
          <table:table-cell table:style-name="Tableau29.A1" office:value-type="string">
            <text:p text:style-name="P50">Ei ole rahul </text:p>
          </table:table-cell>
          <table:table-cell table:style-name="Tableau29.B3" office:value-type="float" office:value="31">
            <text:p text:style-name="P54">31</text:p>
          </table:table-cell>
          <table:table-cell table:style-name="Tableau29.B3" office:value-type="float" office:value="37">
            <text:p text:style-name="P54">37</text:p>
          </table:table-cell>
          <table:table-cell table:style-name="Tableau29.B3" office:value-type="float" office:value="31">
            <text:p text:style-name="P54">31</text:p>
          </table:table-cell>
          <table:table-cell table:style-name="Tableau29.B3" office:value-type="float" office:value="1">
            <text:p text:style-name="P54">1</text:p>
          </table:table-cell>
        </table:table-row>
      </table:table>
      <text:p text:style-name="P30"/>
      <text:h text:style-name="P16" text:outline-level="2"><text:bookmark-start text:name="__RefHeading___Toc316642_3078747257"/>Euroopa Liidu liikmesus<text:bookmark-end text:name="__RefHeading___Toc316642_3078747257"/></text:h>
      <text:p text:style-name="P30">Selles osas uuritakse, kuidas kodanikud näevad oma riigi liikmesust Euroopa Liidus. ELi tasandil leiab valdav enamik eurooplasi, et nende riik on saanud kasu Euroopa Liidu liikmeks olemisest, mis kinnitab üldjoontes positiivset hinnangut ELi liikmesusele.</text:p>
      <text:p text:style-name="P30">Üldiselt väidab ligikaudu kolm neljandikku vastanutest (74%, +1 protsendipunkt), et nende riik on sellest kasu saanud, mis kujutab endast kõige sagedasemat vastust suures ulatuses. See näitab tugevat ja laialdast arusaama ELi liikmesuse eelistest kogu Euroopa Liidus.</text:p>
      <text:p text:style-name="P30">Seevastu ligikaudu viiendik vastanutest (21%, -2 protsendipunkti) usub, et nende riik ei ole sellest kasu saanud. Väike osa vastanutest (5 %, +1 protsendipunkti) ütleb, et nad ei tea.</text:p>
      <text:p text:style-name="P30"><draw:g text:anchor-type="paragraph" draw:z-index="73" draw:name="Forme75" draw:style-name="gr9"><draw:frame draw:style-name="gr38" draw:text-style-name="P106" svg:width="7.402cm" svg:height="7.302cm" svg:x="8.999cm" svg:y="1.718cm"><draw:image xlink:href="Pictures/10000000000002A2000002990336EF5DDC8D654E.png" xlink:type="simple" xlink:show="embed" xlink:actuate="onLoad" draw:mime-type="image/png"><text:p/></draw:image></draw:frame><draw:frame draw:style-name="gr39" draw:text-style-name="P106" svg:width="1.183cm" svg:height="1.698cm" svg:x="8.419cm" svg:y="9.22cm"><draw:image xlink:href="Pictures/100000000000004700000066078391AB99DB8D67.png" xlink:type="simple" xlink:show="embed" xlink:actuate="onLoad" draw:mime-type="image/png"><text:p/></draw:image></draw:frame><draw:frame draw:style-name="gr40" draw:text-style-name="P117" svg:width="5.7cm" svg:height="1.826cm" svg:x="9.5cm" svg:y="9.11cm"><draw:text-box><text:p text:style-name="P116"><text:span text:style-name="T42">Kasu saanud</text:span></text:p><text:p text:style-name="P116"><text:span text:style-name="T42">Ei saanud kasu</text:span></text:p><text:p text:style-name="P116"><text:span text:style-name="T42">Ei oska öelda</text:span></text:p></draw:text-box></draw:frame><draw:frame draw:style-name="gr41" draw:text-style-name="P117" svg:width="5.7cm" svg:height="3.724cm" svg:x="0cm" svg:y="7.316cm"><draw:text-box><text:p text:style-name="P116"><text:span text:style-name="T42">Kasu saanud</text:span> <text:span text:style-name="T43">▲1</text:span></text:p><text:p text:style-name="P116"><text:span text:style-name="T42">Ei saanud kasu</text:span> <text:span text:style-name="T43">▼2</text:span></text:p><text:p text:style-name="P116"><text:span text:style-name="T42">Ei oska öelda</text:span> <text:span text:style-name="T43">▲1</text:span></text:p><text:p text:style-name="P116"><text:span text:style-name="T43"/></text:p><text:p text:style-name="P116"><text:span text:style-name="T44">▲</text:span><text:span text:style-name="T43">▼</text:span> <text:span text:style-name="T43">(aprill/mai 2026 - mai 2025)</text:span></text:p></draw:text-box></draw:frame><draw:frame draw:style-name="gr42" draw:text-style-name="P109" svg:width="16.119cm" svg:height="0.902cm" svg:x="0cm" svg:y="0.229cm"><draw:text-box><text:p text:style-name="P107"><text:span text:style-name="T42">QA4 Kas te kõike arvesse võttes ütleksite, et (MEIE RIIGIS) on ELi liikmeks olemisest kokkuvõttes kasu saanud või mitte? EL 27) (%)</text:span></text:p></draw:text-box></draw:frame></draw:g></text:p>
      <text:p text:style-name="P31">Pikemas perspektiivis on enamik vastanutest järjepidevalt teatanud, et nad peavad ELi liikmesust oma riigile kasulikuks. Aastatel 2015–2020 oli suundumus üha soodsamate vaadete poole, mis näitab kasvavat toetust ELi liikmesusele kogu Euroopa Liidus. Alates 2020. aastast on see suundumus stabiliseerunud: rohkem kui seitse vastajat kümnest peab ELi liikmesust pidevalt kasulikuks ning saavutas 2025. aasta talvel ja praeguses uuringus oma tipptaseme 74 %. Üldiselt rõhutab see pikaajaline muster Euroopa kodanike püsivat ja üldiselt stabiilset positiivset suhtumist ELi liikmesusesse.</text:p>
      <text:p text:style-name="P30"><draw:g text:anchor-type="paragraph" draw:z-index="74" draw:name="Forme76" draw:style-name="gr9"><draw:frame draw:style-name="gr30" draw:text-style-name="P106" svg:width="17.142cm" svg:height="3.873cm" svg:x="0cm" svg:y="1.437cm"><draw:image xlink:href="Pictures/1000000000000856000001E2F621C0883129A7FA.png" xlink:type="simple" xlink:show="embed" xlink:actuate="onLoad" draw:mime-type="image/png"><text:p/></draw:image></draw:frame><draw:frame draw:style-name="gr31" draw:text-style-name="P108" svg:width="4.7cm" svg:height="0.701cm" svg:x="0.441cm" svg:y="5.706cm"><draw:text-box><text:p text:style-name="P107"><text:span text:style-name="T42">juuni 2013</text:span></text:p></draw:text-box></draw:frame><draw:frame draw:style-name="gr32" draw:text-style-name="P115" svg:width="4.702cm" svg:height="0.701cm" svg:x="12.34cm" svg:y="5.609cm"><draw:text-box><text:p text:style-name="P110"><text:span text:style-name="T42">aprill – mai 2026</text:span></text:p></draw:text-box></draw:frame><draw:g draw:style-name="gr4"><draw:frame draw:style-name="gr33" draw:text-style-name="P106" svg:width="12.674cm" svg:height="0.352cm" svg:x="0.34cm" svg:y="6.307cm"><draw:image xlink:href="Pictures/100000000000028400000012DB671A23525B9208.png" xlink:type="simple" xlink:show="embed" xlink:actuate="onLoad" draw:mime-type="image/png"><text:p/></draw:image></draw:frame><draw:frame draw:style-name="gr34" draw:text-style-name="P108" svg:width="5.1cm" svg:height="0.6cm" svg:x="0.34cm" svg:y="6.658cm"><draw:text-box><text:p text:style-name="P107"><text:span text:style-name="T42">Kasu saanud</text:span></text:p></draw:text-box></draw:frame><draw:frame draw:style-name="gr35" draw:text-style-name="P108" svg:width="5.001cm" svg:height="0.6cm" svg:x="6.04cm" svg:y="6.658cm"><draw:text-box><text:p text:style-name="P107"><text:span text:style-name="T42">Ei saanud kasu</text:span></text:p></draw:text-box></draw:frame><draw:frame draw:style-name="gr36" draw:text-style-name="P108" svg:width="4.802cm" svg:height="0.701cm" svg:x="12.24cm" svg:y="6.658cm"><draw:text-box><text:p text:style-name="P107"><text:span text:style-name="T42">Ei oska öelda</text:span></text:p></draw:text-box></draw:frame></draw:g><draw:frame draw:style-name="gr37" draw:text-style-name="P109" svg:width="16.701cm" svg:height="0.902cm" svg:x="0.34cm" svg:y="0.22cm"><draw:text-box><text:p text:style-name="P107"><text:span text:style-name="T42">QA4 Kas te kõike arvesse võttes ütleksite, et (MEIE RIIGIS) on ELi liikmeks olemisest kokkuvõttes kasu saanud või mitte? (% – EL)</text:span></text:p></draw:text-box></draw:frame></draw:g>Valdav enamik vastanutest leiab, et nende riik on ELi liikmesusest kasu saanud kõigis liikmesriikides, kuigi selle arusaama tugevus on riigiti väga erinev. Toetus on suurim Maltal (94%), Taanis ja Luksemburgis (mõlemas 91%) ning Portugalis (90%). Positiivse hinnangu madalaim tase on seevastu Bulgaarias (57%), Prantsusmaal ja Austrias (mõlemas 62%) ning Kreekas (63%). Negatiivsete hinnangute osakaal on suurim Austrias (33%). </text:p>
      <text:p text:style-name="P31"><draw:g text:anchor-type="paragraph" draw:z-index="75" draw:name="Forme77" draw:style-name="gr9"><draw:frame draw:style-name="gr24" draw:text-style-name="P106" svg:width="17.456cm" svg:height="8.076cm" svg:x="0cm" svg:y="0.974cm"><draw:image xlink:href="Pictures/100000000000080E000003BAEBFC1D37F0B8D3D2.png" xlink:type="simple" xlink:show="embed" xlink:actuate="onLoad" draw:mime-type="image/png"><text:p/></draw:image></draw:frame><draw:g draw:style-name="gr4"><draw:frame draw:style-name="gr25" draw:text-style-name="P106" svg:width="2.901cm" svg:height="0.578cm" svg:x="3.463cm" svg:y="9.901cm"><draw:text-box><text:p text:style-name="P114"><text:span text:style-name="T42">Kasu saanud</text:span></text:p></draw:text-box></draw:frame><draw:frame draw:style-name="gr26" draw:text-style-name="P106" svg:width="3.701cm" svg:height="0.578cm" svg:x="6.862cm" svg:y="9.901cm"><draw:text-box><text:p text:style-name="P114"><text:span text:style-name="T42">Ei saanud kasu</text:span></text:p></draw:text-box></draw:frame><draw:frame draw:style-name="gr27" draw:text-style-name="P109" svg:width="1.897cm" svg:height="0.578cm" svg:x="11.462cm" svg:y="9.901cm"><draw:text-box><text:p text:style-name="P107"><text:span text:style-name="T42">Ei tea</text:span></text:p></draw:text-box></draw:frame><draw:frame draw:style-name="gr28" draw:text-style-name="P106" svg:width="9.208cm" svg:height="0.819cm" svg:x="3.657cm" svg:y="9.142cm"><draw:image xlink:href="Pictures/100000000000015C0000001F9505F40117018E47.png" xlink:type="simple" xlink:show="embed" xlink:actuate="onLoad" draw:mime-type="image/png"><text:p/></draw:image></draw:frame></draw:g><draw:frame draw:style-name="gr29" draw:text-style-name="P109" svg:width="16.819cm" svg:height="0.902cm" svg:x="0.462cm" svg:y="-0.046cm"><draw:text-box><text:p text:style-name="P107"><text:span text:style-name="T42">QA4 Kas te kõike arvesse võttes ütleksite, et (MEIE RIIGIS) on ELi liikmeks olemisest kokkuvõttes kasu saanud või mitte? (%)</text:span></text:p></draw:text-box></draw:frame></draw:g></text:p>
      <text:p text:style-name="P30">Arvamused selle kohta, kas riigid on ELi liikmesusest kasu saanud, on sotsiaal-demograafilises ja hoiakulises rühmas erinevad, kuigi peaaegu kõigis kategooriates on selge enamus seisukohal, et nende riik on sellest kasu saanud.</text:p>
      <text:p text:style-name="P30">Soolised erinevused on minimaalsed. Mehed ja naised teatavad väga sarnasest positiivse hinnangu tasemest (vastavalt 73 % ja 74 %), kuigi mehed ütlevad veidi suurema tõenäosusega, et nende riik ei ole sellest kasu saanud (23 % vs. 20 %).</text:p>
      <text:p text:style-name="P30">Vanuserühmade vahel ilmnevad suuremad erinevused. Kõige positiivsemad on nooremad vastajad (15–24aastased), kellest 84 % usub, et nende riik on sellest kasu saanud, ja ainult 11 % on vastupidisel seisukohal. Seevastu toetus väheneb vanusega pidevalt, jõudes 55-aastaste ja vanemate vastajate seas 68 %-ni, samas kui negatiivseid seisukohti väljendav osakaal suureneb 26 %-ni. See näitab, et nooremad eurooplased on ELi liikmesuse suhtes märkimisväärselt soodsamad, samas kui vanemad rühmad on rohkem lõhestunud.</text:p>
      <text:p text:style-name="P30">Märgitud on ka erinevused haridustasemete lõikes. Positiivne suhtumine suureneb koos haridustasemega: 63 %-lt madala haridustasemega inimeste seas 82 %-le kõrge haridustasemega inimeste seas. Seevastu nende vastajate osakaal, kes usuvad, et nende riik ei ole kasu saanud, on kõige vähem haritud inimeste seas peaaegu kaks korda suurem (29 % võrreldes 15 %ga kõrgelt haritud inimeste seas). See toob esile tugeva seose hariduse ja positiivse suhtumise vahel ELi liikmesusesse.</text:p>
      <text:p text:style-name="P30"/>
      <text:p text:style-name="P30">Eriti tugevat seost täheldatakse vastajate finantsolukorraga. Nendest, kellel on enamasti raskusi arvete tasumisega, leiab ainult 57%, et nende riik on sellest kasu saanud, samas kui 35% usub, et see ei ole seda teinud. Seevastu nende seas, kes selliseid raskusi peaaegu kunagi või mitte kunagi ei koge, on 78% positiivne ja ainult 18% negatiivne. See osutab selgele seosele majandusliku haavatavuse ja kriitilisemate arusaamade vahel ELi liikmesusest.</text:p>
      <text:p text:style-name="P30"><text:soft-page-break/>Valdav 95 % vastanutest, kellel on EList positiivne kuvand, usub, et nende riik on sellest kasu saanud, samas kui ainult 4 % ei nõustu sellega. Seevastu nende hulgas, kellel on EList negatiivne kuvand, leiab vaid 27 %, et nende riik on sellest kasu saanud, samas kui enamik (68 %) leiab, et see ei ole nii. </text:p>
      <text:p text:style-name="P30">Subjektiivse linnastumise erinevused on mõõdukad, kuid järjepidevad. Suurlinnades elavad vastajad (80%) ütlevad suurema tõenäosusega, et nende riik on kasu saanud kui maapiirkondades (70%), kus negatiivsed vaated on veidi rohkem levinud (24% vs. 16%). See näitab mõnevõrra tugevamat toetust ELi liikmesusele suuremas linnakeskkonnas.</text:p>
      <text:p text:style-name="P30"/>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50">QA4 Kas te kõike arvesse võttes ütleksite, et (MEIE RIIGIS) on ELi liikmeks olemisest kokkuvõttes kasu saanud või mitte? (% – EL)</text:p>
          </table:table-cell>
          <table:covered-table-cell/>
          <table:covered-table-cell/>
          <table:covered-table-cell/>
        </table:table-row>
        <table:table-row>
          <table:table-cell table:style-name="Tableau30.A1" office:value-type="string">
            <text:p text:style-name="P53"/>
          </table:table-cell>
          <table:table-cell table:style-name="Tableau30.A1" office:value-type="string">
            <text:p text:style-name="P54">Kasu saanud</text:p>
          </table:table-cell>
          <table:table-cell table:style-name="Tableau30.A1" office:value-type="string">
            <text:p text:style-name="P54">Ei saanud kasu</text:p>
          </table:table-cell>
          <table:table-cell table:style-name="Tableau30.A1" office:value-type="string">
            <text:p text:style-name="P54">Ei oska öelda</text:p>
          </table:table-cell>
        </table:table-row>
        <table:table-row>
          <table:table-cell table:style-name="Tableau30.A1" office:value-type="string">
            <text:p text:style-name="P50">EL 27 </text:p>
          </table:table-cell>
          <table:table-cell table:style-name="Tableau30.B3" office:value-type="float" office:value="74">
            <text:p text:style-name="P54">74</text:p>
          </table:table-cell>
          <table:table-cell table:style-name="Tableau30.B3" office:value-type="float" office:value="21">
            <text:p text:style-name="P54">21</text:p>
          </table:table-cell>
          <table:table-cell table:style-name="Tableau30.B3" office:value-type="float" office:value="5">
            <text:p text:style-name="P54">5</text:p>
          </table:table-cell>
        </table:table-row>
        <table:table-row>
          <table:table-cell table:style-name="Tableau30.A4" table:number-columns-spanned="4" office:value-type="string">
            <text:p text:style-name="P75">Sugu</text:p>
          </table:table-cell>
          <table:covered-table-cell/>
          <table:covered-table-cell/>
          <table:covered-table-cell/>
        </table:table-row>
        <table:table-row>
          <table:table-cell table:style-name="Tableau30.A1" office:value-type="string">
            <text:p text:style-name="P50">Mees </text:p>
          </table:table-cell>
          <table:table-cell table:style-name="Tableau30.B3" office:value-type="float" office:value="73">
            <text:p text:style-name="P54">73</text:p>
          </table:table-cell>
          <table:table-cell table:style-name="Tableau30.B3" office:value-type="float" office:value="23">
            <text:p text:style-name="P54">23</text:p>
          </table:table-cell>
          <table:table-cell table:style-name="Tableau30.B3" office:value-type="float" office:value="4">
            <text:p text:style-name="P54">4</text:p>
          </table:table-cell>
        </table:table-row>
        <table:table-row>
          <table:table-cell table:style-name="Tableau30.A1" office:value-type="string">
            <text:p text:style-name="P50">Naine </text:p>
          </table:table-cell>
          <table:table-cell table:style-name="Tableau30.B3" office:value-type="float" office:value="74">
            <text:p text:style-name="P54">74</text:p>
          </table:table-cell>
          <table:table-cell table:style-name="Tableau30.B3" office:value-type="float" office:value="20">
            <text:p text:style-name="P54">20</text:p>
          </table:table-cell>
          <table:table-cell table:style-name="Tableau30.B3" office:value-type="float" office:value="6">
            <text:p text:style-name="P54">6</text:p>
          </table:table-cell>
        </table:table-row>
        <table:table-row>
          <table:table-cell table:style-name="Tableau30.A4" table:number-columns-spanned="4" office:value-type="string">
            <text:p text:style-name="P75">Vanus</text:p>
          </table:table-cell>
          <table:covered-table-cell/>
          <table:covered-table-cell/>
          <table:covered-table-cell/>
        </table:table-row>
        <table:table-row>
          <table:table-cell table:style-name="Tableau30.A1" office:value-type="string">
            <text:p text:style-name="P50">15- 24 </text:p>
          </table:table-cell>
          <table:table-cell table:style-name="Tableau30.B3" office:value-type="float" office:value="84">
            <text:p text:style-name="P54">84</text:p>
          </table:table-cell>
          <table:table-cell table:style-name="Tableau30.B3" office:value-type="float" office:value="11">
            <text:p text:style-name="P54">11</text:p>
          </table:table-cell>
          <table:table-cell table:style-name="Tableau30.B3" office:value-type="float" office:value="5">
            <text:p text:style-name="P54">5</text:p>
          </table:table-cell>
        </table:table-row>
        <table:table-row>
          <table:table-cell table:style-name="Tableau30.A1" office:value-type="string">
            <text:p text:style-name="P50">25—39 </text:p>
          </table:table-cell>
          <table:table-cell table:style-name="Tableau30.B3" office:value-type="float" office:value="78">
            <text:p text:style-name="P54">78</text:p>
          </table:table-cell>
          <table:table-cell table:style-name="Tableau30.B3" office:value-type="float" office:value="17">
            <text:p text:style-name="P54">17</text:p>
          </table:table-cell>
          <table:table-cell table:style-name="Tableau30.B3" office:value-type="float" office:value="5">
            <text:p text:style-name="P54">5</text:p>
          </table:table-cell>
        </table:table-row>
        <table:table-row>
          <table:table-cell table:style-name="Tableau30.A1" office:value-type="string">
            <text:p text:style-name="P50">40-54 </text:p>
          </table:table-cell>
          <table:table-cell table:style-name="Tableau30.B3" office:value-type="float" office:value="73">
            <text:p text:style-name="P54">73</text:p>
          </table:table-cell>
          <table:table-cell table:style-name="Tableau30.B3" office:value-type="float" office:value="23">
            <text:p text:style-name="P54">23</text:p>
          </table:table-cell>
          <table:table-cell table:style-name="Tableau30.B3" office:value-type="float" office:value="4">
            <text:p text:style-name="P54">4</text:p>
          </table:table-cell>
        </table:table-row>
        <table:table-row>
          <table:table-cell table:style-name="Tableau30.A1" office:value-type="string">
            <text:p text:style-name="P50">&gt;=55</text:p>
          </table:table-cell>
          <table:table-cell table:style-name="Tableau30.B3" office:value-type="float" office:value="68">
            <text:p text:style-name="P54">68</text:p>
          </table:table-cell>
          <table:table-cell table:style-name="Tableau30.B3" office:value-type="float" office:value="26">
            <text:p text:style-name="P54">26</text:p>
          </table:table-cell>
          <table:table-cell table:style-name="Tableau30.B3" office:value-type="float" office:value="6">
            <text:p text:style-name="P54">6</text:p>
          </table:table-cell>
        </table:table-row>
        <table:table-row>
          <table:table-cell table:style-name="Tableau30.A4" table:number-columns-spanned="4" office:value-type="string">
            <text:p text:style-name="P75">Haridustase</text:p>
          </table:table-cell>
          <table:covered-table-cell/>
          <table:covered-table-cell/>
          <table:covered-table-cell/>
        </table:table-row>
        <table:table-row>
          <table:table-cell table:style-name="Tableau30.A1" office:value-type="string">
            <text:p text:style-name="P50">Madal haridustase (ISCED 0–2) </text:p>
          </table:table-cell>
          <table:table-cell table:style-name="Tableau30.B3" office:value-type="float" office:value="63">
            <text:p text:style-name="P54">63</text:p>
          </table:table-cell>
          <table:table-cell table:style-name="Tableau30.B3" office:value-type="float" office:value="29">
            <text:p text:style-name="P54">29</text:p>
          </table:table-cell>
          <table:table-cell table:style-name="Tableau30.B3" office:value-type="float" office:value="8">
            <text:p text:style-name="P54">8</text:p>
          </table:table-cell>
        </table:table-row>
        <table:table-row>
          <table:table-cell table:style-name="Tableau30.A1" office:value-type="string">
            <text:p text:style-name="P50">Keskmine haridustase (ISCED 3–4) </text:p>
          </table:table-cell>
          <table:table-cell table:style-name="Tableau30.B3" office:value-type="float" office:value="75">
            <text:p text:style-name="P54">75</text:p>
          </table:table-cell>
          <table:table-cell table:style-name="Tableau30.B3" office:value-type="float" office:value="21">
            <text:p text:style-name="P54">21</text:p>
          </table:table-cell>
          <table:table-cell table:style-name="Tableau30.B3" office:value-type="float" office:value="4">
            <text:p text:style-name="P54">4</text:p>
          </table:table-cell>
        </table:table-row>
        <table:table-row>
          <table:table-cell table:style-name="Tableau30.A1" office:value-type="string">
            <text:p text:style-name="P50">Kõrge haridustase (ISCED 5- 8) </text:p>
          </table:table-cell>
          <table:table-cell table:style-name="Tableau30.B3" office:value-type="float" office:value="82">
            <text:p text:style-name="P54">82</text:p>
          </table:table-cell>
          <table:table-cell table:style-name="Tableau30.B3" office:value-type="float" office:value="15">
            <text:p text:style-name="P54">15</text:p>
          </table:table-cell>
          <table:table-cell table:style-name="Tableau30.B3" office:value-type="float" office:value="3">
            <text:p text:style-name="P54">3</text:p>
          </table:table-cell>
        </table:table-row>
        <table:table-row>
          <table:table-cell table:style-name="Tableau30.A4" table:number-columns-spanned="4" office:value-type="string">
            <text:p text:style-name="P75">Sotsiaal-ametialane kategooria</text:p>
          </table:table-cell>
          <table:covered-table-cell/>
          <table:covered-table-cell/>
          <table:covered-table-cell/>
        </table:table-row>
        <table:table-row>
          <table:table-cell table:style-name="Tableau30.A1" office:value-type="string">
            <text:p text:style-name="P50">Füüsilisest isikust ettevõtjad </text:p>
          </table:table-cell>
          <table:table-cell table:style-name="Tableau30.B3" office:value-type="float" office:value="73">
            <text:p text:style-name="P54">73</text:p>
          </table:table-cell>
          <table:table-cell table:style-name="Tableau30.B3" office:value-type="float" office:value="23">
            <text:p text:style-name="P54">23</text:p>
          </table:table-cell>
          <table:table-cell table:style-name="Tableau30.B3" office:value-type="float" office:value="4">
            <text:p text:style-name="P54">4</text:p>
          </table:table-cell>
        </table:table-row>
        <table:table-row>
          <table:table-cell table:style-name="Tableau30.A1" office:value-type="string">
            <text:p text:style-name="P50">Juhid </text:p>
          </table:table-cell>
          <table:table-cell table:style-name="Tableau30.B3" office:value-type="float" office:value="80">
            <text:p text:style-name="P54">80</text:p>
          </table:table-cell>
          <table:table-cell table:style-name="Tableau30.B3" office:value-type="float" office:value="16">
            <text:p text:style-name="P54">16</text:p>
          </table:table-cell>
          <table:table-cell table:style-name="Tableau30.B3" office:value-type="float" office:value="4">
            <text:p text:style-name="P54">4</text:p>
          </table:table-cell>
        </table:table-row>
        <table:table-row>
          <table:table-cell table:style-name="Tableau30.A1" office:value-type="string">
            <text:p text:style-name="P50">Muud valged kraed </text:p>
          </table:table-cell>
          <table:table-cell table:style-name="Tableau30.B3" office:value-type="float" office:value="79">
            <text:p text:style-name="P54">79</text:p>
          </table:table-cell>
          <table:table-cell table:style-name="Tableau30.B3" office:value-type="float" office:value="18">
            <text:p text:style-name="P54">18</text:p>
          </table:table-cell>
          <table:table-cell table:style-name="Tableau30.B3" office:value-type="float" office:value="3">
            <text:p text:style-name="P54">3</text:p>
          </table:table-cell>
        </table:table-row>
        <table:table-row>
          <table:table-cell table:style-name="Tableau30.A1" office:value-type="string">
            <text:p text:style-name="P50">Käsitöölised </text:p>
          </table:table-cell>
          <table:table-cell table:style-name="Tableau30.B3" office:value-type="float" office:value="71">
            <text:p text:style-name="P54">71</text:p>
          </table:table-cell>
          <table:table-cell table:style-name="Tableau30.B3" office:value-type="float" office:value="24">
            <text:p text:style-name="P54">24</text:p>
          </table:table-cell>
          <table:table-cell table:style-name="Tableau30.B3" office:value-type="float" office:value="5">
            <text:p text:style-name="P54">5</text:p>
          </table:table-cell>
        </table:table-row>
        <table:table-row>
          <table:table-cell table:style-name="Tableau30.A1" office:value-type="string">
            <text:p text:style-name="P50">Majaelanikud </text:p>
          </table:table-cell>
          <table:table-cell table:style-name="Tableau30.B3" office:value-type="float" office:value="69">
            <text:p text:style-name="P54">69</text:p>
          </table:table-cell>
          <table:table-cell table:style-name="Tableau30.B3" office:value-type="float" office:value="23">
            <text:p text:style-name="P54">23</text:p>
          </table:table-cell>
          <table:table-cell table:style-name="Tableau30.B3" office:value-type="float" office:value="8">
            <text:p text:style-name="P54">8</text:p>
          </table:table-cell>
        </table:table-row>
        <table:table-row>
          <table:table-cell table:style-name="Tableau30.A1" office:value-type="string">
            <text:p text:style-name="P50">Töötu </text:p>
          </table:table-cell>
          <table:table-cell table:style-name="Tableau30.B3" office:value-type="float" office:value="66">
            <text:p text:style-name="P54">66</text:p>
          </table:table-cell>
          <table:table-cell table:style-name="Tableau30.B3" office:value-type="float" office:value="25">
            <text:p text:style-name="P54">25</text:p>
          </table:table-cell>
          <table:table-cell table:style-name="Tableau30.B3" office:value-type="float" office:value="9">
            <text:p text:style-name="P54">9</text:p>
          </table:table-cell>
        </table:table-row>
        <table:table-row>
          <table:table-cell table:style-name="Tableau30.A1" office:value-type="string">
            <text:p text:style-name="P50">Pensionile jäänud</text:p>
          </table:table-cell>
          <table:table-cell table:style-name="Tableau30.B3" office:value-type="float" office:value="66">
            <text:p text:style-name="P54">66</text:p>
          </table:table-cell>
          <table:table-cell table:style-name="Tableau30.B3" office:value-type="float" office:value="27">
            <text:p text:style-name="P54">27</text:p>
          </table:table-cell>
          <table:table-cell table:style-name="Tableau30.B3" office:value-type="float" office:value="7">
            <text:p text:style-name="P54">7</text:p>
          </table:table-cell>
        </table:table-row>
        <table:table-row>
          <table:table-cell table:style-name="Tableau30.A1" office:value-type="string">
            <text:p text:style-name="P50">Üliõpilased </text:p>
          </table:table-cell>
          <table:table-cell table:style-name="Tableau30.B3" office:value-type="float" office:value="87">
            <text:p text:style-name="P54">87</text:p>
          </table:table-cell>
          <table:table-cell table:style-name="Tableau30.B3" office:value-type="float" office:value="9">
            <text:p text:style-name="P54">9</text:p>
          </table:table-cell>
          <table:table-cell table:style-name="Tableau30.B3" office:value-type="float" office:value="4">
            <text:p text:style-name="P54">4</text:p>
          </table:table-cell>
        </table:table-row>
        <table:table-row>
          <table:table-cell table:style-name="Tableau30.A4" table:number-columns-spanned="4" office:value-type="string">
            <text:p text:style-name="P75">Raskused arvete tasumisel </text:p>
          </table:table-cell>
          <table:covered-table-cell/>
          <table:covered-table-cell/>
          <table:covered-table-cell/>
        </table:table-row>
        <table:table-row>
          <table:table-cell table:style-name="Tableau30.A1" office:value-type="string">
            <text:p text:style-name="P50">Suurema osa ajast </text:p>
          </table:table-cell>
          <table:table-cell table:style-name="Tableau30.B3" office:value-type="float" office:value="57">
            <text:p text:style-name="P54">57</text:p>
          </table:table-cell>
          <table:table-cell table:style-name="Tableau30.B3" office:value-type="float" office:value="35">
            <text:p text:style-name="P54">35</text:p>
          </table:table-cell>
          <table:table-cell table:style-name="Tableau30.B3" office:value-type="float" office:value="8">
            <text:p text:style-name="P54">8</text:p>
          </table:table-cell>
        </table:table-row>
        <table:table-row>
          <table:table-cell table:style-name="Tableau30.A1" office:value-type="string">
            <text:p text:style-name="P50">Aeg-ajalt </text:p>
          </table:table-cell>
          <table:table-cell table:style-name="Tableau30.B3" office:value-type="float" office:value="67">
            <text:p text:style-name="P54">67</text:p>
          </table:table-cell>
          <table:table-cell table:style-name="Tableau30.B3" office:value-type="float" office:value="27">
            <text:p text:style-name="P54">27</text:p>
          </table:table-cell>
          <table:table-cell table:style-name="Tableau30.B3" office:value-type="float" office:value="6">
            <text:p text:style-name="P54">6</text:p>
          </table:table-cell>
        </table:table-row>
        <table:table-row>
          <table:table-cell table:style-name="Tableau30.A1" office:value-type="string">
            <text:p text:style-name="P50">Peaaegu mitte kunagi / mitte kunagi </text:p>
          </table:table-cell>
          <table:table-cell table:style-name="Tableau30.B3" office:value-type="float" office:value="78">
            <text:p text:style-name="P54">78</text:p>
          </table:table-cell>
          <table:table-cell table:style-name="Tableau30.B3" office:value-type="float" office:value="18">
            <text:p text:style-name="P54">18</text:p>
          </table:table-cell>
          <table:table-cell table:style-name="Tableau30.B3" office:value-type="float" office:value="4">
            <text:p text:style-name="P54">4</text:p>
          </table:table-cell>
        </table:table-row>
        <table:table-row>
          <table:table-cell table:style-name="Tableau30.A4" table:number-columns-spanned="4" office:value-type="string">
            <text:p text:style-name="P75">Subjektiivne linnastumine </text:p>
          </table:table-cell>
          <table:covered-table-cell/>
          <table:covered-table-cell/>
          <table:covered-table-cell/>
        </table:table-row>
        <table:table-row>
          <table:table-cell table:style-name="Tableau30.A1" office:value-type="string">
            <text:p text:style-name="P50">Maapiirkond või küla </text:p>
          </table:table-cell>
          <table:table-cell table:style-name="Tableau30.B3" office:value-type="float" office:value="70">
            <text:p text:style-name="P54">70</text:p>
          </table:table-cell>
          <table:table-cell table:style-name="Tableau30.B3" office:value-type="float" office:value="24">
            <text:p text:style-name="P54">24</text:p>
          </table:table-cell>
          <table:table-cell table:style-name="Tableau30.B3" office:value-type="float" office:value="6">
            <text:p text:style-name="P54">6</text:p>
          </table:table-cell>
        </table:table-row>
        <table:table-row>
          <table:table-cell table:style-name="Tableau30.A1" office:value-type="string">
            <text:p text:style-name="P50">Väike või keskmise suurusega linn </text:p>
          </table:table-cell>
          <table:table-cell table:style-name="Tableau30.B3" office:value-type="float" office:value="72">
            <text:p text:style-name="P54">72</text:p>
          </table:table-cell>
          <table:table-cell table:style-name="Tableau30.B3" office:value-type="float" office:value="23">
            <text:p text:style-name="P54">23</text:p>
          </table:table-cell>
          <table:table-cell table:style-name="Tableau30.B3" office:value-type="float" office:value="5">
            <text:p text:style-name="P54">5</text:p>
          </table:table-cell>
        </table:table-row>
        <table:table-row>
          <table:table-cell table:style-name="Tableau30.A1" office:value-type="string">
            <text:p text:style-name="P50">Suurlinn </text:p>
          </table:table-cell>
          <table:table-cell table:style-name="Tableau30.B3" office:value-type="float" office:value="80">
            <text:p text:style-name="P54">80</text:p>
          </table:table-cell>
          <table:table-cell table:style-name="Tableau30.B3" office:value-type="float" office:value="16">
            <text:p text:style-name="P54">16</text:p>
          </table:table-cell>
          <table:table-cell table:style-name="Tableau30.B3" office:value-type="float" office:value="4">
            <text:p text:style-name="P54">4</text:p>
          </table:table-cell>
        </table:table-row>
        <table:table-row>
          <table:table-cell table:style-name="Tableau30.A4" table:number-columns-spanned="4" office:value-type="string">
            <text:p text:style-name="P75">ELi kuvand </text:p>
          </table:table-cell>
          <table:covered-table-cell/>
          <table:covered-table-cell/>
          <table:covered-table-cell/>
        </table:table-row>
        <table:table-row>
          <table:table-cell table:style-name="Tableau30.A1" office:value-type="string">
            <text:p text:style-name="P50">Positiivne </text:p>
          </table:table-cell>
          <table:table-cell table:style-name="Tableau30.B3" office:value-type="float" office:value="95">
            <text:p text:style-name="P54">95</text:p>
          </table:table-cell>
          <table:table-cell table:style-name="Tableau30.B3" office:value-type="float" office:value="4">
            <text:p text:style-name="P54">4</text:p>
          </table:table-cell>
          <table:table-cell table:style-name="Tableau30.B3" office:value-type="float" office:value="1">
            <text:p text:style-name="P54">1</text:p>
          </table:table-cell>
        </table:table-row>
        <table:table-row>
          <table:table-cell table:style-name="Tableau30.A1" office:value-type="string">
            <text:p text:style-name="P50">Neutraalne </text:p>
          </table:table-cell>
          <table:table-cell table:style-name="Tableau30.B3" office:value-type="float" office:value="66">
            <text:p text:style-name="P54">66</text:p>
          </table:table-cell>
          <table:table-cell table:style-name="Tableau30.B3" office:value-type="float" office:value="24">
            <text:p text:style-name="P54">24</text:p>
          </table:table-cell>
          <table:table-cell table:style-name="Tableau30.B3" office:value-type="float" office:value="10">
            <text:p text:style-name="P54">10</text:p>
          </table:table-cell>
        </table:table-row>
        <table:table-row>
          <table:table-cell table:style-name="Tableau30.A1" office:value-type="string">
            <text:p text:style-name="P50">Negatiivne </text:p>
          </table:table-cell>
          <table:table-cell table:style-name="Tableau30.B3" office:value-type="float" office:value="27">
            <text:p text:style-name="P54">27</text:p>
          </table:table-cell>
          <table:table-cell table:style-name="Tableau30.B3" office:value-type="float" office:value="68">
            <text:p text:style-name="P54">68</text:p>
          </table:table-cell>
          <table:table-cell table:style-name="Tableau30.B3" office:value-type="float" office:value="5">
            <text:p text:style-name="P54">5</text:p>
          </table:table-cell>
        </table:table-row>
        <table:table-row>
          <table:table-cell table:style-name="Tableau30.A4" table:number-columns-spanned="4" office:value-type="string">
            <text:p text:style-name="P75">Rahulolu elukvaliteediga </text:p>
          </table:table-cell>
          <table:covered-table-cell/>
          <table:covered-table-cell/>
          <table:covered-table-cell/>
        </table:table-row>
        <table:table-row>
          <table:table-cell table:style-name="Tableau30.A1" office:value-type="string">
            <text:p text:style-name="P50">Rahul </text:p>
          </table:table-cell>
          <table:table-cell table:style-name="Tableau30.B3" office:value-type="float" office:value="77">
            <text:p text:style-name="P54">77</text:p>
          </table:table-cell>
          <table:table-cell table:style-name="Tableau30.B3" office:value-type="float" office:value="18">
            <text:p text:style-name="P54">18</text:p>
          </table:table-cell>
          <table:table-cell table:style-name="Tableau30.B3" office:value-type="float" office:value="5">
            <text:p text:style-name="P54">5</text:p>
          </table:table-cell>
        </table:table-row>
        <table:table-row>
          <table:table-cell table:style-name="Tableau30.A1" office:value-type="string">
            <text:p text:style-name="P50">Ei ole rahul </text:p>
          </table:table-cell>
          <table:table-cell table:style-name="Tableau30.B3" office:value-type="float" office:value="55">
            <text:p text:style-name="P54">55</text:p>
          </table:table-cell>
          <table:table-cell table:style-name="Tableau30.B3" office:value-type="float" office:value="38">
            <text:p text:style-name="P54">38</text:p>
          </table:table-cell>
          <table:table-cell table:style-name="Tableau30.B3" office:value-type="float" office:value="7">
            <text:p text:style-name="P54">7</text:p>
          </table:table-cell>
        </table:table-row>
      </table:table>
      <text:p text:style-name="P30"/>
      <text:h text:style-name="P16" text:outline-level="2"><text:bookmark-start text:name="__RefHeading___Toc208822_2638692854"/>ELi liikmesuse <text:bookmark-start text:name="__RefHeading___Toc316644_3078747257"/>peamised eelised<text:bookmark-end text:name="__RefHeading___Toc208822_2638692854"/><text:bookmark-end text:name="__RefHeading___Toc316644_3078747257"/></text:h>
      <text:p text:style-name="P30">Lisaks arusaamisele, kas kodanikud tajuvad, et nende riik on ELi liikmesusest kasu saanud, on oluline teha kindlaks ka see, mida nad peavad selle kasu peamisteks põhjusteks. Seetõttu paluti vastajatel märkida peamised tegurid, mis selgitavad, miks inimesed usuvad, et nende riik on Euroopa Liitu kuulumisest kasu saanud. See küsimus annab põhjalikuma ülevaate ELi liikmesuse konkreetsest lisaväärtusest, mida kodanikud tajuvad.</text:p>
      <text:p text:style-name="P30">ELi tasandil on rahu ja julgeolek selgelt kõige sagedamini nimetatud põhjus, miks riike peetakse ELi liikmesusest kasu saavateks riikideks. Üldiselt mainib 40 % vastanutest ELi panust rahu kaitsmisse ja julgeoleku tugevdamisse, muutes selle selge varuga juhtivaks teguriks. See tähendab ka suhtelist stabiilsust (+3 protsendipunkti) võrreldes 2025. aasta maiga, mis rõhutab julgeolekukaalutluste tähtsust praeguses geopoliitilises kontekstis.</text:p>
      <text:p text:style-name="P30">Teine kõige sagedamini nimetatud põhjus on parem koostöö liikmesriikide vahel, mida mainis 34 % vastanutest ja mis kujutab endast samuti suhtelist stabiilsust (–2 protsendipunkti). See näitab, et koostöö on endiselt peamine tajutav kasu.</text:p>
      <text:p text:style-name="P30">Majanduslikud tegurid mängivad jätkuvalt olulist rolli. ELi panust majanduskasvu nimetas 28 % vastanutest (–1 protsendipunkti), samas kui uusi töövõimalusi nimetas 24 % vastanutest (–1 protsendipunkti). Need järeldused kinnitavad, et ELi liikmesusest tuleneva tajutava kasu puhul on endiselt kesksel kohal majanduslikud eelised.</text:p>
      <text:p text:style-name="P30">Sarnane osakaal vastanutest (22%, –2 protsendipunkti) rõhutab ELi rolli kodanike hääle kuuldavamaks muutmisel maailmas, osutades ELi ülemaailmse mõju tähtsusele. Lisaks mainis 21 % (+2 protsendipunkti) paranenud koostööd ELi mittekuuluvate riikidega, mis kajastab välissuhete tajutavat väärtust.</text:p>
      <text:p text:style-name="P30">Muid eeliseid mainib väiksem osa vastanutest. Nende hulka kuuluvad elatustaseme paranemine (17 %, –1 protsendipunkti) ja ELi panus demokraatia säilitamisse (15 %, muutumatu). Samuti mainitakse selliseid küsimusi nagu terrorismivastane võitlus (13 %, muutmata kujul) ja kliimamuutuste vastu võitlemine (13 %, –1 protsendipunkti), kuigi väiksema osakaaluga. <text:span text:style-name="T38">F</text:span>– 12 % kodanikest (–1 protsendipunkti) valib välja inimesed, kellel on märkimisväärne mõju ELi tasandil tehtavatele otsustele.</text:p>
      <text:p text:style-name="P30">Üldiselt näitavad need järeldused, et eurooplased tajuvad ELi liikmesuse eeliseid mitmemõõtmelistena, ühendades julgeoleku, koostöö ja majanduslikud eelised. Kuigi julgeolekuga seotud aspektid jäid stabiilseks, on majanduslik ja institutsiooniline kasu jätkuvalt kodanike hinnangute keskne osa, mis näitab laialdast arusaamist ELi lisaväärtusest.</text:p>
      <text:p text:style-name="P30"/>
      <text:p text:style-name="P31"><draw:g text:anchor-type="paragraph" draw:z-index="76" draw:name="Forme78" draw:style-name="gr9"><draw:frame draw:style-name="gr18" draw:text-style-name="P106" svg:width="5.8cm" svg:height="9.499cm" svg:x="11.091cm" svg:y="2.256cm"><draw:image xlink:href="Pictures/10000000000002AD000004624561B3F6C0CEB3C5.png" xlink:type="simple" xlink:show="embed" xlink:actuate="onLoad" draw:mime-type="image/png"><text:p/></draw:image></draw:frame><draw:frame draw:style-name="gr19" draw:text-style-name="P113" svg:width="10.602cm" svg:height="9.706cm" svg:x="0.191cm" svg:y="2.452cm"><draw:text-box><text:p text:style-name="P112"><text:span text:style-name="T42">EL aitab kaitsta rahu ja tugevdada julgeolekut</text:span></text:p><text:p text:style-name="P112"><text:span text:style-name="T42"/></text:p><text:p text:style-name="P112"><text:span text:style-name="T42">ELi liikmesus parandab koostööd (MEIE RIIGI) ja teiste ELi riikide vahel</text:span></text:p><text:p text:style-name="P112"><text:span text:style-name="T42">EL aitab kaasa majanduskasvule (MEIE RIIGIS)</text:span></text:p><text:p text:style-name="P112"><text:span text:style-name="T42"/></text:p><text:p text:style-name="P112"><text:span text:style-name="T42">EL pakub (RIIKLIKUtele) inimestele uusi töövõimalusi</text:span></text:p><text:p text:style-name="P112"><text:span text:style-name="T42"/></text:p><text:p text:style-name="P112"><text:span text:style-name="T42">EL annab (RIIKLIKUtele) inimestele maailmas suurema sõnaõiguse</text:span></text:p><text:p text:style-name="P112"><text:span text:style-name="T42"/></text:p><text:p text:style-name="P112"><text:span text:style-name="T42">ELi liikmesus parandab koostööd (MEIE RIIGI) ja väljaspool ELi asuvate riikide vahel</text:span></text:p><text:p text:style-name="P112"><text:span text:style-name="T42">EL parandab (RIIKLIKU) inimeste elatustaset</text:span></text:p><text:p text:style-name="P112"><text:span text:style-name="T42"/></text:p><text:p text:style-name="P112"><text:span text:style-name="T42">EL aitab säilitada demokraatiat (MEIE RIIGIS)</text:span></text:p><text:p text:style-name="P112"><text:span text:style-name="T42"/></text:p><text:p text:style-name="P112"><text:span text:style-name="T42">EL aitab (MEIE RIIGIS) terrorismivastases võitluses</text:span></text:p><text:p text:style-name="P112"><text:span text:style-name="T42"/></text:p><text:p text:style-name="P112"><text:span text:style-name="T42">EL aitab (MEIE RIIGIl) võidelda kliimamuutuste vastu</text:span></text:p><text:p text:style-name="P112"><text:span text:style-name="T42"/></text:p><text:p text:style-name="P112"><text:span text:style-name="T42">(RIIKLIK) inimestel on märkimisväärne mõju ELi tasandil tehtavatele otsustele</text:span></text:p><text:p text:style-name="P112"><text:span text:style-name="T42">Te olete üldiselt ELi poolt (SPONTANEOUS)</text:span></text:p><text:p text:style-name="P112"><text:span text:style-name="T42"/></text:p><text:p text:style-name="P112"><text:span text:style-name="T42">Muud (SPONTANEOUS)</text:span></text:p><text:p text:style-name="P112"><text:span text:style-name="T42"/></text:p><text:p text:style-name="P112"><text:span text:style-name="T42">Ei tea</text:span></text:p></draw:text-box></draw:frame><draw:frame draw:style-name="gr20" draw:text-style-name="P109" svg:width="16.491cm" svg:height="1.227cm" svg:x="0cm" svg:y="-0.044cm"><draw:text-box><text:p text:style-name="P107"><text:span text:style-name="T42">QA5ab Olenemata sellest, kas teie arvates (MEIE RIIGIS) on ELi liikmeks olemisest kasu saanud või mitte, millised järgmistest on peamised põhjused, miks inimesed arvavad (MEIE RIIGIS) on ELi liikmeks olemisest kasu saanud? Esiteks? Ja siis? (MAX. 3 VASTUTUSED) (%)</text:span></text:p></draw:text-box></draw:frame><draw:frame draw:style-name="gr21" draw:text-style-name="P106" svg:width="4.636cm" svg:height="0.401cm" svg:x="4.491cm" svg:y="12.656cm"><draw:image xlink:href="Pictures/100000000000012D0000001ACDBCA5702E4F7114.png" xlink:type="simple" xlink:show="embed" xlink:actuate="onLoad" draw:mime-type="image/png"><text:p/></draw:image></draw:frame><draw:frame draw:style-name="gr22" draw:text-style-name="P109" svg:width="2.267cm" svg:height="0.902cm" svg:x="3.824cm" svg:y="13.185cm"><draw:text-box><text:p text:style-name="P107"><text:span text:style-name="T42">aprill/mai 2026</text:span></text:p></draw:text-box></draw:frame><draw:frame draw:style-name="gr23" draw:text-style-name="P109" svg:width="2.082cm" svg:height="0.578cm" svg:x="7.99cm" svg:y="13.086cm"><draw:text-box><text:p text:style-name="P107"><text:span text:style-name="T43">Δ</text:span><text:span text:style-name="T42"> mai 2025</text:span></text:p></draw:text-box></draw:frame></draw:g></text:p>
      <text:p text:style-name="P30">Liikmesriikide lõikes on esitatud mitmesuguseid põhjuseid, miks riike tajutakse ELi liikmesusest kasu saanuna, kuigi julgeoleku-, koostöö- ja majandustegurid on pidevalt kõige olulisemad mõõtmed. Samal ajal ilmnevad selged erinevused selles, kui suurt rõhku on eri riikides sellele kasule asetatud.</text:p>
      <text:p text:style-name="P30">ELi panus rahu kaitsmisse ja julgeoleku tugevdamisse on kaheksas liikmesriigis kõige sagedamini nimetatud põhjus. Kõige sagedamini mainitakse seda Rootsis (55%), Madalmaades (53%) ja Saksamaal (50%). Tšehhis on see esimene nimetatud põhjus, mida jagatakse võrdselt töövõimalustega (38%).</text:p>
      <text:p text:style-name="P30">Kaheksas liikmesriigis on peamine tajutav kasu seotud töövõimalustega. Uutele töövõimalustele viitavate vastajate osakaal on eriti suur Slovakkias ja Bulgaarias (mõlemas 49 %), millele järgnevad Horvaatia (46 %) ja Ungari (41 %), mis näitab, et tööturuhüved ja majanduslikud võimalused on nendes riikides positiivse suhtumise peamised tõukejõud.</text:p>
      <text:p text:style-name="P30">Samuti on ELi panus majanduskasvu peamine tegur kuues riigis, eelkõige Iirimaal (55%), Maltal (54%), millele järgneb Leedu (49%). Need järeldused rõhutavad majandusarengu ja jõukuse tähtsust ELi liikmesuse tajutava kasuna.</text:p>
      <text:p text:style-name="P30">Teine oluline mõõde on seotud liikmesriikidevahelise koostööga, mis paistab kõige sagedamini nimetatud põhjusena silma viies liikmesriigis, eelkõige Rootsis (71 %), kellele järgnevad Taani (60 <text:soft-page-break/>%), Soome (59 %) ja Madalmaad (58 %). Nendes riikides peetakse ELi-sisest tõhustatud koostööd selgelt peamiseks eeliseks, mis osutab suuremale rõhuasetusele integratsioonile ja kollektiivsele tegevusele.</text:p>
      <text:p text:style-name="P30">Portugalis (43%) on kõige sagedamini nimetatud kasu see, et ELi liikmesus annab riigile maailmas tugevama hääle, rõhutades ELi liikmesuse eeliste välist või geopoliitilist mõõdet.</text:p>
      <text:p text:style-name="P30">Üldiselt rõhutavad need tulemused ELi tajutava kasu mitmemõõtmelist olemust, tuues samal ajal esile ka selged erinevused riikide rõhuasetuses. Kuigi mõnes liikmesriigis domineerivad julgeolekuprobleemid, seavad teised esikohale majandustulemused, tööhõivevõimalused või koostöö, kajastades riikliku konteksti, majandusstruktuuride ja geopoliitiliste väljavaadete mõju sellele, kuidas ELi liikmesust hinnatakse. </text:p>
      <text:p text:style-name="P30"><draw:g text:anchor-type="paragraph" draw:z-index="77" draw:name="Forme79" draw:style-name="gr9"><draw:frame draw:style-name="gr13" draw:text-style-name="P106" svg:width="16.994cm" svg:height="6.39cm" svg:x="0cm" svg:y="3.704cm"><draw:image xlink:href="Pictures/1000000000000865000003283774481805F86369.png" xlink:type="simple" xlink:show="embed" xlink:actuate="onLoad" draw:mime-type="image/png"><text:p/></draw:image></draw:frame><draw:g draw:style-name="gr4"><draw:frame draw:style-name="gr14" draw:text-style-name="P106" svg:width="0.657cm" svg:height="0.874cm" svg:x="0.968cm" svg:y="2.065cm"><draw:image xlink:href="Pictures/10000000000000460000005CF506542A0A239B90.png" xlink:type="simple" xlink:show="embed" xlink:actuate="onLoad" draw:mime-type="image/png"><text:p/></draw:image></draw:frame><draw:frame draw:style-name="gr15" draw:text-style-name="P106" svg:width="0.525cm" svg:height="0.59cm" svg:x="1.041cm" svg:y="3.012cm"><draw:image xlink:href="Pictures/10000000000000380000003EAA879A51E2370E37.png" xlink:type="simple" xlink:show="embed" xlink:actuate="onLoad" draw:mime-type="image/png"><text:p/></draw:image></draw:frame></draw:g><draw:frame draw:style-name="gr16" draw:text-style-name="P109" svg:width="13.876cm" svg:height="1.876cm" svg:x="1.487cm" svg:y="1.913cm"><draw:text-box><text:p text:style-name="P107"><text:span text:style-name="T42">EL aitab kaitsta rahu ja tugevdada julgeolekut</text:span></text:p><text:p text:style-name="P107"><text:span text:style-name="T42">EL pakub (RIIKLIKUtele) inimestele uusi töövõimalusi</text:span></text:p><text:p text:style-name="P107"><text:span text:style-name="T42">EL aitab kaasa majanduskasvule (MEIE RIIGIS)</text:span></text:p><text:p text:style-name="P107"><text:span text:style-name="T42">ELi liikmesus parandab koostööd (MEIE RIIGI) ja teiste ELi riikide vahel</text:span></text:p><text:p text:style-name="P107"><text:span text:style-name="T42">EL annab (RIIKLIKUtele) inimestele maailmas suurema sõnaõiguse</text:span></text:p></draw:text-box></draw:frame><draw:frame draw:style-name="gr17" draw:text-style-name="P109" svg:width="16.287cm" svg:height="1.525cm" svg:x="0.579cm" svg:y="0.22cm"><draw:text-box><text:p text:style-name="P107"><text:span text:style-name="T42">QA5ab Olenemata sellest, kas teie arvates (MEIE RIIGIS) on ELi liikmeks olemisest kasu saanud või mitte, millised järgmistest on peamised põhjused, miks inimesed arvavad (MEIE RIIGIS) on ELi liikmeks olemisest kasu saanud? Esiteks? Ja siis? (MAX. 3 VASTUTUSED) (%)</text:span></text:p></draw:text-box></draw:frame></draw:g></text:p>
      <text:p text:style-name="P31"><draw:g text:anchor-type="paragraph" draw:z-index="78" draw:name="Forme80" draw:style-name="gr9"><draw:frame draw:style-name="gr10" draw:text-style-name="P106" svg:width="10.533cm" svg:height="6.014cm" svg:x="7.802cm" svg:y="1.583cm"><draw:image xlink:href="Pictures/10000000000005D400000354B8086717DE75EDD4.png" xlink:type="simple" xlink:show="embed" xlink:actuate="onLoad" draw:mime-type="image/png"><text:p/></draw:image></draw:frame><draw:frame draw:style-name="gr11" draw:text-style-name="P111" svg:width="7.996cm" svg:height="5.527cm" svg:x="0cm" svg:y="2.189cm"><draw:text-box><text:p text:style-name="P110"><text:span text:style-name="T45">EL aitab kaitsta rahu ja tugevdada julgeolekut</text:span></text:p><text:p text:style-name="P110"><text:span text:style-name="T45"/></text:p><text:p text:style-name="P110"><text:span text:style-name="T45">ELi liikmesus parandab koostööd (MEIE RIIGI) ja teiste ELi riikide vahel</text:span></text:p><text:p text:style-name="P110"><text:span text:style-name="T45">EL aitab kaasa majanduskasvule (MEIE RIIGIS)</text:span></text:p><text:p text:style-name="P110"><text:span text:style-name="T45"/></text:p><text:p text:style-name="P110"><text:span text:style-name="T45">EL pakub (RIIKLIKUtele) inimestele uusi töövõimalusi</text:span></text:p><text:p text:style-name="P110"><text:span text:style-name="T45"/></text:p><text:p text:style-name="P110"><text:span text:style-name="T45">EL annab (RIIKLIKUtele) inimestele maailmas suurema sõnaõiguse</text:span></text:p><text:p text:style-name="P110"><text:span text:style-name="T45"/></text:p><text:p text:style-name="P110"><text:span text:style-name="T45">ELi liikmesus parandab koostööd (MEIE RIIGI) ja väljaspool ELi asuvate riikide vahel</text:span></text:p><text:p text:style-name="P110"><text:span text:style-name="T45">EL parandab (RIIKLIKU) inimeste elatustaset</text:span></text:p><text:p text:style-name="P110"><text:span text:style-name="T45"/></text:p><text:p text:style-name="P110"><text:span text:style-name="T45">EL aitab säilitada demokraatiat (MEIE RIIGIS)</text:span></text:p><text:p text:style-name="P110"><text:span text:style-name="T45"/></text:p><text:p text:style-name="P110"><text:span text:style-name="T45">EL aitab (MEIE RIIGIS) terrorismivastases võitluses</text:span></text:p><text:p text:style-name="P110"><text:span text:style-name="T45"/></text:p><text:p text:style-name="P110"><text:span text:style-name="T45">EL aitab (MEIE RIIGIl) võidelda kliimamuutuste vastu</text:span></text:p><text:p text:style-name="P110"><text:span text:style-name="T45"/></text:p><text:p text:style-name="P110"><text:span text:style-name="T45">(RIIKLIK) inimestel on märkimisväärne mõju ELi tasandil tehtavatele otsustele</text:span></text:p><text:p text:style-name="P110"><text:span text:style-name="T45">Te olete üldiselt ELi poolt (SPONTANEOUS)</text:span></text:p><text:p text:style-name="P110"><text:span text:style-name="T45"/></text:p><text:p text:style-name="P110"><text:span text:style-name="T45">Muud (SPONTANEOUS)</text:span></text:p><text:p text:style-name="P110"><text:span text:style-name="T45"/></text:p><text:p text:style-name="P110"><text:span text:style-name="T45">Ei tea</text:span></text:p></draw:text-box></draw:frame><draw:frame draw:style-name="gr12" draw:text-style-name="P109" svg:width="17.213cm" svg:height="1.227cm" svg:x="0.838cm" svg:y="0.161cm"><draw:text-box><text:p text:style-name="P107"><text:span text:style-name="T42">Olenemata sellest, kas teie arvates (MEIE RIIGIS) on ELi liikmeks olemisest kasu saanud või mitte, millised järgmistest on peamised põhjused, miks inimesed arvavad (MEIE RIIGIS) on ELi liikmeks olemisest kasu saanud? Esiteks? Ja siis? (MAX. 3 VASTUTUSED) (%)</text:span></text:p></draw:text-box></draw:frame></draw:g>Peamised põhjused, miks riike peetakse ELi liikmesusest kasu saavateks, on sotsiaaldemograafilistes ja hoiakulistes rühmades erinevad, kuigi julgeolek, koostöö ja majandustegurid on kõigis kategooriates endiselt kesksel kohal.</text:p>
      <text:p text:style-name="P30">Soolised erinevused on piiratud. Mehed ja naised teatavad üldiselt väga sarnastest prioriteetidest; kuid mehed rõhutavad veidi suurema tõenäosusega majanduskasvu (30 % vs. 26 %). </text:p>
      <text:p text:style-name="P30">Erinevused on piiratud ka vanuserühmade lõikes. 25–39-aastased vastajad viitavad veidi suurema tõenäosusega rahule ja julgeolekule (41% vs. 38% 15–24-aastaste ja 40–54-aastaste seas) ning koostööle (36% vs. 33% vanima rühma seas), samas kui nooremad vastajad (15–24-aastased) pööravad suhteliselt suuremat tähelepanu majanduskasvule (30% vs. 27%), koostööle väljaspool ELi (23% vs. 19%) ja elatustaseme parandamisele (21% vs. 15%). </text:p>
      <text:p text:style-name="P30">Erinevused haridustasemete lõikes on nähtavamad. Kõrge haridustasemega vastajad nimetavad märkimisväärselt suurema tõenäosusega rahu ja julgeolekut (42% vs. 38% kõige madalama haridustasemega vastajatest), koostööd ELis (41% vs. 30%), majanduskasvu (34% vs. 22%) ning elatustaseme paranemist ELis (18% vs. 14%). Seevastu madala haridustasemega inimeste puhul on kaks korda tõenäolisem, et nad mainivad ELi abi terrorismivastases võitluses (16 % vs. 9 %). </text:p>
      <text:p text:style-name="P30">Finantsolukorras on täheldatud mõningaid erinevusi. Rahaliselt kindlamad vastajad tõstavad suurema tõenäosusega esile rahu ja julgeolekut (41% vs. 34% nende seas, kellel on raskusi arvete tasumisega suurema osa ajast), koostööd ELis (36% vs. 28%), majanduskasvu (30% vs. 21%), töövõimalusi (24% vs. 18%) ja elatustaseme paranemist (17% vs. 14%), mis näitab ELi hüvede majanduslikumat tõlgendamist. </text:p>
      <text:p text:style-name="P30">ELi positiivse kuvandiga vastajad seostavad ELi liikmesust märkimisväärselt suurema tõenäosusega peaaegu kõigi loetletud eelistega kui negatiivse vaatega vastajad. Näiteks valib 45 % vastanutest rahu ja julgeoleku, samas kui 27 % neist on ELi suhtes negatiivsel seisukohal. </text:p>
      <text:p text:style-name="P30">Subjektiivse linnastumise erinevused on suhteliselt piiratud, kuigi võib täheldada mõningaid erinevusi. Suurlinnade vastajad viitavad mõnevõrra suurema tõenäosusega ELi-sisesele koostööle (38% vs. 30% maapiirkondade vastajatest) ja elatustaseme paranemisele (21% vs. 17%). </text:p>
      <text:p text:style-name="P30"/>
      <table:table table:name="Tableau31" table:style-name="Tableau31">
        <table:table-column table:style-name="Tableau31.A"/>
        <table:table-column table:style-name="Tableau31.B" table:number-columns-repeated="14"/>
        <table:table-row>
          <table:table-cell table:style-name="Tableau31.A1" table:number-columns-spanned="15" office:value-type="string">
            <text:p text:style-name="P90">QA4 Kas te kõike arvesse võttes ütleksite, et (MEIE RIIGIS) on ELi liikmeks olemisest kokkuvõttes kasu saanud või mitte? (% – 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3"/>
          </table:table-cell>
          <table:table-cell table:style-name="Tableau31.A1" office:value-type="string">
            <text:p text:style-name="P94">EL aitab kaitsta rahu ja tugevdada julgeolekut </text:p>
          </table:table-cell>
          <table:table-cell table:style-name="Tableau31.A1" office:value-type="string">
            <text:p text:style-name="P94">ELi liikmesus parandab koostööd (MEIE RIIGI) ja teiste ELi riikide vahel </text:p>
          </table:table-cell>
          <table:table-cell table:style-name="Tableau31.A1" office:value-type="string">
            <text:p text:style-name="P94">EL aitab kaasa majanduskasvule (MEIE RIIGIS) </text:p>
          </table:table-cell>
          <table:table-cell table:style-name="Tableau31.A1" office:value-type="string">
            <text:p text:style-name="P94">EL pakub (RIIKLIKUtele) inimestele uusi töövõimalusi </text:p>
          </table:table-cell>
          <table:table-cell table:style-name="Tableau31.A1" office:value-type="string">
            <text:p text:style-name="P94">EL annab (RIIKLIKUtele) inimestele maailmas suurema sõnaõiguse </text:p>
          </table:table-cell>
          <table:table-cell table:style-name="Tableau31.A1" office:value-type="string">
            <text:p text:style-name="P94">ELi liikmesus parandab koostööd (MEIE RIIGI) ja väljaspool ELi asuvate riikide vahel </text:p>
          </table:table-cell>
          <table:table-cell table:style-name="Tableau31.A1" office:value-type="string">
            <text:p text:style-name="P94">EL parandab (RIIKLIKU) inimeste elatustaset</text:p>
          </table:table-cell>
          <table:table-cell table:style-name="Tableau31.A1" office:value-type="string">
            <text:p text:style-name="P94">EL aitab säilitada demokraatiat (MEIE RIIGIS) </text:p>
          </table:table-cell>
          <table:table-cell table:style-name="Tableau31.A1" office:value-type="string">
            <text:p text:style-name="P94">EL aitab (MEIE RIIGIS) terrorismivastases võitluses</text:p>
          </table:table-cell>
          <table:table-cell table:style-name="Tableau31.A1" office:value-type="string">
            <text:p text:style-name="P94">EL aitab (MEIE RIIGIl) võidelda kliimamuutuste vastu</text:p>
          </table:table-cell>
          <table:table-cell table:style-name="Tableau31.A1" office:value-type="string">
            <text:p text:style-name="P94">(RIIKLIK) inimestel on märkimisväärne mõju ELi tasandil tehtavatele otsustele </text:p>
          </table:table-cell>
          <table:table-cell table:style-name="Tableau31.A1" office:value-type="string">
            <text:p text:style-name="P94">Te olete üldiselt ELi poolt (SPONTANEOUS) </text:p>
          </table:table-cell>
          <table:table-cell table:style-name="Tableau31.A1" office:value-type="string">
            <text:p text:style-name="P94">Muud (SPONTANEOUS) </text:p>
          </table:table-cell>
          <table:table-cell table:style-name="Tableau31.A1" office:value-type="string">
            <text:p text:style-name="P94">Ei oska öelda</text:p>
          </table:table-cell>
        </table:table-row>
        <table:table-row>
          <table:table-cell table:style-name="Tableau31.A1" office:value-type="string">
            <text:p text:style-name="P95">EL 27 </text:p>
          </table:table-cell>
          <table:table-cell table:style-name="Tableau31.B3" office:value-type="float" office:value="40">
            <text:p text:style-name="P94">40</text:p>
          </table:table-cell>
          <table:table-cell table:style-name="Tableau31.B3" office:value-type="float" office:value="34">
            <text:p text:style-name="P94">34</text:p>
          </table:table-cell>
          <table:table-cell table:style-name="Tableau31.B3" office:value-type="float" office:value="28">
            <text:p text:style-name="P94">28</text:p>
          </table:table-cell>
          <table:table-cell table:style-name="Tableau31.B3" office:value-type="float" office:value="24">
            <text:p text:style-name="P94">24</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5">
            <text:p text:style-name="P94">15</text:p>
          </table:table-cell>
          <table:table-cell table:style-name="Tableau31.B3" office:value-type="float" office:value="13">
            <text:p text:style-name="P94">13</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5">
            <text:p text:style-name="P94">5</text:p>
          </table:table-cell>
        </table:table-row>
        <table:table-row>
          <table:table-cell table:style-name="Tableau31.A4" table:number-columns-spanned="15" office:value-type="string">
            <text:p text:style-name="P77">Sug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Mees </text:p>
          </table:table-cell>
          <table:table-cell table:style-name="Tableau31.B3" office:value-type="float" office:value="39">
            <text:p text:style-name="P94">39</text:p>
          </table:table-cell>
          <table:table-cell table:style-name="Tableau31.B3" office:value-type="float" office:value="34">
            <text:p text:style-name="P94">34</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5">
            <text:p text:style-name="P94">5</text:p>
          </table:table-cell>
        </table:table-row>
        <table:table-row>
          <table:table-cell table:style-name="Tableau31.A1" office:value-type="string">
            <text:p text:style-name="P95">Naine </text:p>
          </table:table-cell>
          <table:table-cell table:style-name="Tableau31.B3" office:value-type="float" office:value="40">
            <text:p text:style-name="P94">40</text:p>
          </table:table-cell>
          <table:table-cell table:style-name="Tableau31.B3" office:value-type="float" office:value="34">
            <text:p text:style-name="P94">34</text:p>
          </table:table-cell>
          <table:table-cell table:style-name="Tableau31.B3" office:value-type="float" office:value="26">
            <text:p text:style-name="P94">26</text:p>
          </table:table-cell>
          <table:table-cell table:style-name="Tableau31.B3" office:value-type="float" office:value="23">
            <text:p text:style-name="P94">23</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6">
            <text:p text:style-name="P94">16</text:p>
          </table:table-cell>
          <table:table-cell table:style-name="Tableau31.B3" office:value-type="float" office:value="16">
            <text:p text:style-name="P94">16</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3">
            <text:p text:style-name="P94">3</text:p>
          </table:table-cell>
          <table:table-cell table:style-name="Tableau31.B3" office:value-type="float" office:value="6">
            <text:p text:style-name="P94">6</text:p>
          </table:table-cell>
        </table:table-row>
        <table:table-row>
          <table:table-cell table:style-name="Tableau31.A4" table:number-columns-spanned="15" office:value-type="string">
            <text:p text:style-name="P77">Vanu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15- 24 </text:p>
          </table:table-cell>
          <table:table-cell table:style-name="Tableau31.B3" office:value-type="float" office:value="38">
            <text:p text:style-name="P94">38</text:p>
          </table:table-cell>
          <table:table-cell table:style-name="Tableau31.B3" office:value-type="float" office:value="34">
            <text:p text:style-name="P94">34</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3">
            <text:p text:style-name="P94">23</text:p>
          </table:table-cell>
          <table:table-cell table:style-name="Tableau31.B3" office:value-type="float" office:value="23">
            <text:p text:style-name="P94">23</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1">
            <text:p text:style-name="P94">11</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
            <text:p text:style-name="P94">1</text:p>
          </table:table-cell>
          <table:table-cell table:style-name="Tableau31.B3" office:value-type="float" office:value="1">
            <text:p text:style-name="P94">1</text:p>
          </table:table-cell>
          <table:table-cell table:style-name="Tableau31.B3" office:value-type="float" office:value="3">
            <text:p text:style-name="P94">3</text:p>
          </table:table-cell>
        </table:table-row>
        <table:table-row>
          <table:table-cell table:style-name="Tableau31.A1" office:value-type="string">
            <text:p text:style-name="P95">25—39 </text:p>
          </table:table-cell>
          <table:table-cell table:style-name="Tableau31.B3" office:value-type="float" office:value="41">
            <text:p text:style-name="P94">41</text:p>
          </table:table-cell>
          <table:table-cell table:style-name="Tableau31.B3" office:value-type="float" office:value="36">
            <text:p text:style-name="P94">36</text:p>
          </table:table-cell>
          <table:table-cell table:style-name="Tableau31.B3" office:value-type="float" office:value="30">
            <text:p text:style-name="P94">30</text:p>
          </table:table-cell>
          <table:table-cell table:style-name="Tableau31.B3" office:value-type="float" office:value="25">
            <text:p text:style-name="P94">25</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6">
            <text:p text:style-name="P94">16</text:p>
          </table:table-cell>
          <table:table-cell table:style-name="Tableau31.B3" office:value-type="float" office:value="11">
            <text:p text:style-name="P94">11</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3">
            <text:p text:style-name="P94">3</text:p>
          </table:table-cell>
          <table:table-cell table:style-name="Tableau31.B3" office:value-type="float" office:value="4">
            <text:p text:style-name="P94">4</text:p>
          </table:table-cell>
        </table:table-row>
        <table:table-row>
          <table:table-cell table:style-name="Tableau31.A1" office:value-type="string">
            <text:p text:style-name="P95">40-54 </text:p>
          </table:table-cell>
          <table:table-cell table:style-name="Tableau31.B3" office:value-type="float" office:value="38">
            <text:p text:style-name="P94">38</text:p>
          </table:table-cell>
          <table:table-cell table:style-name="Tableau31.B3" office:value-type="float" office:value="35">
            <text:p text:style-name="P94">35</text:p>
          </table:table-cell>
          <table:table-cell table:style-name="Tableau31.B3" office:value-type="float" office:value="29">
            <text:p text:style-name="P94">29</text:p>
          </table:table-cell>
          <table:table-cell table:style-name="Tableau31.B3" office:value-type="float" office:value="25">
            <text:p text:style-name="P94">25</text:p>
          </table:table-cell>
          <table:table-cell table:style-name="Tableau31.B3" office:value-type="float" office:value="23">
            <text:p text:style-name="P94">23</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5">
            <text:p text:style-name="P94">15</text:p>
          </table:table-cell>
          <table:table-cell table:style-name="Tableau31.B3" office:value-type="float" office:value="13">
            <text:p text:style-name="P94">13</text:p>
          </table:table-cell>
          <table:table-cell table:style-name="Tableau31.B3" office:value-type="float" office:value="13">
            <text:p text:style-name="P94">13</text:p>
          </table:table-cell>
          <table:table-cell table:style-name="Tableau31.B3" office:value-type="float" office:value="13">
            <text:p text:style-name="P94">13</text:p>
          </table:table-cell>
          <table:table-cell table:style-name="Tableau31.B3" office:value-type="float" office:value="1">
            <text:p text:style-name="P94">1</text:p>
          </table:table-cell>
          <table:table-cell table:style-name="Tableau31.B3" office:value-type="float" office:value="3">
            <text:p text:style-name="P94">3</text:p>
          </table:table-cell>
          <table:table-cell table:style-name="Tableau31.B3" office:value-type="float" office:value="5">
            <text:p text:style-name="P94">5</text:p>
          </table:table-cell>
        </table:table-row>
        <table:table-row>
          <table:table-cell table:style-name="Tableau31.A1" office:value-type="string">
            <text:p text:style-name="P95">&gt;=55</text:p>
          </table:table-cell>
          <table:table-cell table:style-name="Tableau31.B3" office:value-type="float" office:value="40">
            <text:p text:style-name="P94">40</text:p>
          </table:table-cell>
          <table:table-cell table:style-name="Tableau31.B3" office:value-type="float" office:value="33">
            <text:p text:style-name="P94">33</text:p>
          </table:table-cell>
          <table:table-cell table:style-name="Tableau31.B3" office:value-type="float" office:value="27">
            <text:p text:style-name="P94">27</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9">
            <text:p text:style-name="P94">19</text:p>
          </table:table-cell>
          <table:table-cell table:style-name="Tableau31.B3" office:value-type="float" office:value="15">
            <text:p text:style-name="P94">15</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11">
            <text:p text:style-name="P94">11</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7">
            <text:p text:style-name="P94">7</text:p>
          </table:table-cell>
        </table:table-row>
        <table:table-row>
          <table:table-cell table:style-name="Tableau31.A4" table:number-columns-spanned="15" office:value-type="string">
            <text:p text:style-name="P77">Haridustas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Madal haridustase (ISCED 0–2) </text:p>
          </table:table-cell>
          <table:table-cell table:style-name="Tableau31.B3" office:value-type="float" office:value="38">
            <text:p text:style-name="P94">38</text:p>
          </table:table-cell>
          <table:table-cell table:style-name="Tableau31.B3" office:value-type="float" office:value="30">
            <text:p text:style-name="P94">30</text:p>
          </table:table-cell>
          <table:table-cell table:style-name="Tableau31.B3" office:value-type="float" office:value="22">
            <text:p text:style-name="P94">22</text:p>
          </table:table-cell>
          <table:table-cell table:style-name="Tableau31.B3" office:value-type="float" office:value="20">
            <text:p text:style-name="P94">20</text:p>
          </table:table-cell>
          <table:table-cell table:style-name="Tableau31.B3" office:value-type="float" office:value="23">
            <text:p text:style-name="P94">23</text:p>
          </table:table-cell>
          <table:table-cell table:style-name="Tableau31.B3" office:value-type="float" office:value="19">
            <text:p text:style-name="P94">19</text:p>
          </table:table-cell>
          <table:table-cell table:style-name="Tableau31.B3" office:value-type="float" office:value="14">
            <text:p text:style-name="P94">14</text:p>
          </table:table-cell>
          <table:table-cell table:style-name="Tableau31.B3" office:value-type="float" office:value="14">
            <text:p text:style-name="P94">14</text:p>
          </table:table-cell>
          <table:table-cell table:style-name="Tableau31.B3" office:value-type="float" office:value="16">
            <text:p text:style-name="P94">16</text:p>
          </table:table-cell>
          <table:table-cell table:style-name="Tableau31.B3" office:value-type="float" office:value="12">
            <text:p text:style-name="P94">12</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5">
            <text:p text:style-name="P94">5</text:p>
          </table:table-cell>
          <table:table-cell table:style-name="Tableau31.B3" office:value-type="float" office:value="9">
            <text:p text:style-name="P94">9</text:p>
          </table:table-cell>
        </table:table-row>
        <table:table-row>
          <table:table-cell table:style-name="Tableau31.A1" office:value-type="string">
            <text:p text:style-name="P95">Keskmine haridustase (ISCED 3–4) </text:p>
          </table:table-cell>
          <table:table-cell table:style-name="Tableau31.B3" office:value-type="float" office:value="39">
            <text:p text:style-name="P94">39</text:p>
          </table:table-cell>
          <table:table-cell table:style-name="Tableau31.B3" office:value-type="float" office:value="32">
            <text:p text:style-name="P94">32</text:p>
          </table:table-cell>
          <table:table-cell table:style-name="Tableau31.B3" office:value-type="float" office:value="29">
            <text:p text:style-name="P94">29</text:p>
          </table:table-cell>
          <table:table-cell table:style-name="Tableau31.B3" office:value-type="float" office:value="27">
            <text:p text:style-name="P94">27</text:p>
          </table:table-cell>
          <table:table-cell table:style-name="Tableau31.B3" office:value-type="float" office:value="21">
            <text:p text:style-name="P94">21</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6">
            <text:p text:style-name="P94">16</text:p>
          </table:table-cell>
          <table:table-cell table:style-name="Tableau31.B3" office:value-type="float" office:value="14">
            <text:p text:style-name="P94">14</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3">
            <text:p text:style-name="P94">3</text:p>
          </table:table-cell>
          <table:table-cell table:style-name="Tableau31.B3" office:value-type="float" office:value="4">
            <text:p text:style-name="P94">4</text:p>
          </table:table-cell>
        </table:table-row>
        <table:table-row>
          <table:table-cell table:style-name="Tableau31.A1" office:value-type="string">
            <text:p text:style-name="P95">Kõrge haridustase (ISCED 5- 8) </text:p>
          </table:table-cell>
          <table:table-cell table:style-name="Tableau31.B3" office:value-type="float" office:value="42">
            <text:p text:style-name="P94">42</text:p>
          </table:table-cell>
          <table:table-cell table:style-name="Tableau31.B3" office:value-type="float" office:value="41">
            <text:p text:style-name="P94">41</text:p>
          </table:table-cell>
          <table:table-cell table:style-name="Tableau31.B3" office:value-type="float" office:value="34">
            <text:p text:style-name="P94">34</text:p>
          </table:table-cell>
          <table:table-cell table:style-name="Tableau31.B3" office:value-type="float" office:value="22">
            <text:p text:style-name="P94">22</text:p>
          </table:table-cell>
          <table:table-cell table:style-name="Tableau31.B3" office:value-type="float" office:value="22">
            <text:p text:style-name="P94">22</text:p>
          </table:table-cell>
          <table:table-cell table:style-name="Tableau31.B3" office:value-type="float" office:value="22">
            <text:p text:style-name="P94">22</text:p>
          </table:table-cell>
          <table:table-cell table:style-name="Tableau31.B3" office:value-type="float" office:value="18">
            <text:p text:style-name="P94">18</text:p>
          </table:table-cell>
          <table:table-cell table:style-name="Tableau31.B3" office:value-type="float" office:value="15">
            <text:p text:style-name="P94">15</text:p>
          </table:table-cell>
          <table:table-cell table:style-name="Tableau31.B3" office:value-type="float" office:value="9">
            <text:p text:style-name="P94">9</text:p>
          </table:table-cell>
          <table:table-cell table:style-name="Tableau31.B3" office:value-type="float" office:value="13">
            <text:p text:style-name="P94">13</text:p>
          </table:table-cell>
          <table:table-cell table:style-name="Tableau31.B3" office:value-type="float" office:value="13">
            <text:p text:style-name="P94">13</text:p>
          </table:table-cell>
          <table:table-cell table:style-name="Tableau31.B3" office:value-type="float" office:value="1">
            <text:p text:style-name="P94">1</text:p>
          </table:table-cell>
          <table:table-cell table:style-name="Tableau31.B3" office:value-type="float" office:value="2">
            <text:p text:style-name="P94">2</text:p>
          </table:table-cell>
          <table:table-cell table:style-name="Tableau31.B3" office:value-type="float" office:value="4">
            <text:p text:style-name="P94">4</text:p>
          </table:table-cell>
        </table:table-row>
        <table:table-row>
          <table:table-cell table:style-name="Tableau31.A4" table:number-columns-spanned="15" office:value-type="string">
            <text:p text:style-name="P77">Sotsiaal-ametialane kategoori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Füüsilisest isikust ettevõtjad </text:p>
          </table:table-cell>
          <table:table-cell table:style-name="Tableau31.B3" office:value-type="float" office:value="37">
            <text:p text:style-name="P94">37</text:p>
          </table:table-cell>
          <table:table-cell table:style-name="Tableau31.B3" office:value-type="float" office:value="35">
            <text:p text:style-name="P94">35</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3">
            <text:p text:style-name="P94">23</text:p>
          </table:table-cell>
          <table:table-cell table:style-name="Tableau31.B3" office:value-type="float" office:value="19">
            <text:p text:style-name="P94">19</text:p>
          </table:table-cell>
          <table:table-cell table:style-name="Tableau31.B3" office:value-type="float" office:value="17">
            <text:p text:style-name="P94">17</text:p>
          </table:table-cell>
          <table:table-cell table:style-name="Tableau31.B3" office:value-type="float" office:value="12">
            <text:p text:style-name="P94">12</text:p>
          </table:table-cell>
          <table:table-cell table:style-name="Tableau31.B3" office:value-type="float" office:value="12">
            <text:p text:style-name="P94">12</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4">
            <text:p text:style-name="P94">4</text:p>
          </table:table-cell>
        </table:table-row>
        <table:table-row>
          <table:table-cell table:style-name="Tableau31.A1" office:value-type="string">
            <text:p text:style-name="P95">Juhid </text:p>
          </table:table-cell>
          <table:table-cell table:style-name="Tableau31.B3" office:value-type="float" office:value="43">
            <text:p text:style-name="P94">43</text:p>
          </table:table-cell>
          <table:table-cell table:style-name="Tableau31.B3" office:value-type="float" office:value="40">
            <text:p text:style-name="P94">40</text:p>
          </table:table-cell>
          <table:table-cell table:style-name="Tableau31.B3" office:value-type="float" office:value="34">
            <text:p text:style-name="P94">34</text:p>
          </table:table-cell>
          <table:table-cell table:style-name="Tableau31.B3" office:value-type="float" office:value="24">
            <text:p text:style-name="P94">24</text:p>
          </table:table-cell>
          <table:table-cell table:style-name="Tableau31.B3" office:value-type="float" office:value="21">
            <text:p text:style-name="P94">21</text:p>
          </table:table-cell>
          <table:table-cell table:style-name="Tableau31.B3" office:value-type="float" office:value="22">
            <text:p text:style-name="P94">22</text:p>
          </table:table-cell>
          <table:table-cell table:style-name="Tableau31.B3" office:value-type="float" office:value="18">
            <text:p text:style-name="P94">18</text:p>
          </table:table-cell>
          <table:table-cell table:style-name="Tableau31.B3" office:value-type="float" office:value="14">
            <text:p text:style-name="P94">14</text:p>
          </table:table-cell>
          <table:table-cell table:style-name="Tableau31.B3" office:value-type="float" office:value="10">
            <text:p text:style-name="P94">10</text:p>
          </table:table-cell>
          <table:table-cell table:style-name="Tableau31.B3" office:value-type="float" office:value="12">
            <text:p text:style-name="P94">12</text:p>
          </table:table-cell>
          <table:table-cell table:style-name="Tableau31.B3" office:value-type="float" office:value="13">
            <text:p text:style-name="P94">13</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3">
            <text:p text:style-name="P94">3</text:p>
          </table:table-cell>
        </table:table-row>
        <table:table-row>
          <table:table-cell table:style-name="Tableau31.A1" office:value-type="string">
            <text:p text:style-name="P95">Muud valged kraed </text:p>
          </table:table-cell>
          <table:table-cell table:style-name="Tableau31.B3" office:value-type="float" office:value="37">
            <text:p text:style-name="P94">37</text:p>
          </table:table-cell>
          <table:table-cell table:style-name="Tableau31.B3" office:value-type="float" office:value="36">
            <text:p text:style-name="P94">36</text:p>
          </table:table-cell>
          <table:table-cell table:style-name="Tableau31.B3" office:value-type="float" office:value="31">
            <text:p text:style-name="P94">31</text:p>
          </table:table-cell>
          <table:table-cell table:style-name="Tableau31.B3" office:value-type="float" office:value="26">
            <text:p text:style-name="P94">26</text:p>
          </table:table-cell>
          <table:table-cell table:style-name="Tableau31.B3" office:value-type="float" office:value="26">
            <text:p text:style-name="P94">26</text:p>
          </table:table-cell>
          <table:table-cell table:style-name="Tableau31.B3" office:value-type="float" office:value="22">
            <text:p text:style-name="P94">22</text:p>
          </table:table-cell>
          <table:table-cell table:style-name="Tableau31.B3" office:value-type="float" office:value="17">
            <text:p text:style-name="P94">17</text:p>
          </table:table-cell>
          <table:table-cell table:style-name="Tableau31.B3" office:value-type="float" office:value="17">
            <text:p text:style-name="P94">17</text:p>
          </table:table-cell>
          <table:table-cell table:style-name="Tableau31.B3" office:value-type="float" office:value="12">
            <text:p text:style-name="P94">12</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
            <text:p text:style-name="P94">1</text:p>
          </table:table-cell>
          <table:table-cell table:style-name="Tableau31.B3" office:value-type="float" office:value="2">
            <text:p text:style-name="P94">2</text:p>
          </table:table-cell>
          <table:table-cell table:style-name="Tableau31.B3" office:value-type="float" office:value="4">
            <text:p text:style-name="P94">4</text:p>
          </table:table-cell>
        </table:table-row>
        <table:table-row>
          <table:table-cell table:style-name="Tableau31.A1" office:value-type="string">
            <text:p text:style-name="P95">Käsitöölised </text:p>
          </table:table-cell>
          <table:table-cell table:style-name="Tableau31.B3" office:value-type="float" office:value="38">
            <text:p text:style-name="P94">38</text:p>
          </table:table-cell>
          <table:table-cell table:style-name="Tableau31.B3" office:value-type="float" office:value="33">
            <text:p text:style-name="P94">33</text:p>
          </table:table-cell>
          <table:table-cell table:style-name="Tableau31.B3" office:value-type="float" office:value="27">
            <text:p text:style-name="P94">27</text:p>
          </table:table-cell>
          <table:table-cell table:style-name="Tableau31.B3" office:value-type="float" office:value="25">
            <text:p text:style-name="P94">25</text:p>
          </table:table-cell>
          <table:table-cell table:style-name="Tableau31.B3" office:value-type="float" office:value="21">
            <text:p text:style-name="P94">21</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5">
            <text:p text:style-name="P94">15</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4">
            <text:p text:style-name="P94">4</text:p>
          </table:table-cell>
        </table:table-row>
        <table:table-row>
          <table:table-cell table:style-name="Tableau31.A1" office:value-type="string">
            <text:p text:style-name="P95">Majaelanikud </text:p>
          </table:table-cell>
          <table:table-cell table:style-name="Tableau31.B3" office:value-type="float" office:value="35">
            <text:p text:style-name="P94">35</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1">
            <text:p text:style-name="P94">21</text:p>
          </table:table-cell>
          <table:table-cell table:style-name="Tableau31.B3" office:value-type="float" office:value="23">
            <text:p text:style-name="P94">23</text:p>
          </table:table-cell>
          <table:table-cell table:style-name="Tableau31.B3" office:value-type="float" office:value="22">
            <text:p text:style-name="P94">22</text:p>
          </table:table-cell>
          <table:table-cell table:style-name="Tableau31.B3" office:value-type="float" office:value="14">
            <text:p text:style-name="P94">14</text:p>
          </table:table-cell>
          <table:table-cell table:style-name="Tableau31.B3" office:value-type="float" office:value="17">
            <text:p text:style-name="P94">17</text:p>
          </table:table-cell>
          <table:table-cell table:style-name="Tableau31.B3" office:value-type="float" office:value="17">
            <text:p text:style-name="P94">17</text:p>
          </table:table-cell>
          <table:table-cell table:style-name="Tableau31.B3" office:value-type="float" office:value="11">
            <text:p text:style-name="P94">11</text:p>
          </table:table-cell>
          <table:table-cell table:style-name="Tableau31.B3" office:value-type="float" office:value="15">
            <text:p text:style-name="P94">15</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9">
            <text:p text:style-name="P94">9</text:p>
          </table:table-cell>
        </table:table-row>
        <table:table-row>
          <table:table-cell table:style-name="Tableau31.A1" office:value-type="string">
            <text:p text:style-name="P95">Töötu </text:p>
          </table:table-cell>
          <table:table-cell table:style-name="Tableau31.B3" office:value-type="float" office:value="42">
            <text:p text:style-name="P94">42</text:p>
          </table:table-cell>
          <table:table-cell table:style-name="Tableau31.B3" office:value-type="float" office:value="33">
            <text:p text:style-name="P94">33</text:p>
          </table:table-cell>
          <table:table-cell table:style-name="Tableau31.B3" office:value-type="float" office:value="24">
            <text:p text:style-name="P94">24</text:p>
          </table:table-cell>
          <table:table-cell table:style-name="Tableau31.B3" office:value-type="float" office:value="22">
            <text:p text:style-name="P94">22</text:p>
          </table:table-cell>
          <table:table-cell table:style-name="Tableau31.B3" office:value-type="float" office:value="17">
            <text:p text:style-name="P94">17</text:p>
          </table:table-cell>
          <table:table-cell table:style-name="Tableau31.B3" office:value-type="float" office:value="22">
            <text:p text:style-name="P94">22</text:p>
          </table:table-cell>
          <table:table-cell table:style-name="Tableau31.B3" office:value-type="float" office:value="15">
            <text:p text:style-name="P94">15</text:p>
          </table:table-cell>
          <table:table-cell table:style-name="Tableau31.B3" office:value-type="float" office:value="16">
            <text:p text:style-name="P94">16</text:p>
          </table:table-cell>
          <table:table-cell table:style-name="Tableau31.B3" office:value-type="float" office:value="14">
            <text:p text:style-name="P94">14</text:p>
          </table:table-cell>
          <table:table-cell table:style-name="Tableau31.B3" office:value-type="float" office:value="11">
            <text:p text:style-name="P94">11</text:p>
          </table:table-cell>
          <table:table-cell table:style-name="Tableau31.B3" office:value-type="float" office:value="9">
            <text:p text:style-name="P94">9</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8">
            <text:p text:style-name="P94">8</text:p>
          </table:table-cell>
        </table:table-row>
        <table:table-row>
          <table:table-cell table:style-name="Tableau31.A1" office:value-type="string">
            <text:p text:style-name="P95">Pensionile jäänud</text:p>
          </table:table-cell>
          <table:table-cell table:style-name="Tableau31.B3" office:value-type="float" office:value="41">
            <text:p text:style-name="P94">41</text:p>
          </table:table-cell>
          <table:table-cell table:style-name="Tableau31.B3" office:value-type="float" office:value="31">
            <text:p text:style-name="P94">31</text:p>
          </table:table-cell>
          <table:table-cell table:style-name="Tableau31.B3" office:value-type="float" office:value="26">
            <text:p text:style-name="P94">26</text:p>
          </table:table-cell>
          <table:table-cell table:style-name="Tableau31.B3" office:value-type="float" office:value="21">
            <text:p text:style-name="P94">21</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4">
            <text:p text:style-name="P94">14</text:p>
          </table:table-cell>
          <table:table-cell table:style-name="Tableau31.B3" office:value-type="float" office:value="11">
            <text:p text:style-name="P94">11</text:p>
          </table:table-cell>
          <table:table-cell table:style-name="Tableau31.B3" office:value-type="float" office:value="10">
            <text:p text:style-name="P94">10</text:p>
          </table:table-cell>
          <table:table-cell table:style-name="Tableau31.B3" office:value-type="float" office:value="2">
            <text:p text:style-name="P94">2</text:p>
          </table:table-cell>
          <table:table-cell table:style-name="Tableau31.B3" office:value-type="float" office:value="5">
            <text:p text:style-name="P94">5</text:p>
          </table:table-cell>
          <table:table-cell table:style-name="Tableau31.B3" office:value-type="float" office:value="8">
            <text:p text:style-name="P94">8</text:p>
          </table:table-cell>
        </table:table-row>
        <table:table-row>
          <table:table-cell table:style-name="Tableau31.A1" office:value-type="string">
            <text:p text:style-name="P95">Üliõpilased </text:p>
          </table:table-cell>
          <table:table-cell table:style-name="Tableau31.B3" office:value-type="float" office:value="39">
            <text:p text:style-name="P94">39</text:p>
          </table:table-cell>
          <table:table-cell table:style-name="Tableau31.B3" office:value-type="float" office:value="36">
            <text:p text:style-name="P94">36</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4">
            <text:p text:style-name="P94">24</text:p>
          </table:table-cell>
          <table:table-cell table:style-name="Tableau31.B3" office:value-type="float" office:value="23">
            <text:p text:style-name="P94">23</text:p>
          </table:table-cell>
          <table:table-cell table:style-name="Tableau31.B3" office:value-type="float" office:value="20">
            <text:p text:style-name="P94">20</text:p>
          </table:table-cell>
          <table:table-cell table:style-name="Tableau31.B3" office:value-type="float" office:value="17">
            <text:p text:style-name="P94">17</text:p>
          </table:table-cell>
          <table:table-cell table:style-name="Tableau31.B3" office:value-type="float" office:value="9">
            <text:p text:style-name="P94">9</text:p>
          </table:table-cell>
          <table:table-cell table:style-name="Tableau31.B3" office:value-type="float" office:value="15">
            <text:p text:style-name="P94">15</text:p>
          </table:table-cell>
          <table:table-cell table:style-name="Tableau31.B3" office:value-type="float" office:value="13">
            <text:p text:style-name="P94">13</text:p>
          </table:table-cell>
          <table:table-cell table:style-name="Tableau31.B3" office:value-type="float" office:value="0">
            <text:p text:style-name="P94">0</text:p>
          </table:table-cell>
          <table:table-cell table:style-name="Tableau31.B3" office:value-type="float" office:value="2">
            <text:p text:style-name="P94">2</text:p>
          </table:table-cell>
          <table:table-cell table:style-name="Tableau31.B3" office:value-type="float" office:value="2">
            <text:p text:style-name="P94">2</text:p>
          </table:table-cell>
        </table:table-row>
        <table:table-row>
          <table:table-cell table:style-name="Tableau31.A4" table:number-columns-spanned="15" office:value-type="string">
            <text:p text:style-name="P77">Raskused arvete tasumise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Suurema osa ajast </text:p>
          </table:table-cell>
          <table:table-cell table:style-name="Tableau31.B3" office:value-type="float" office:value="34">
            <text:p text:style-name="P94">34</text:p>
          </table:table-cell>
          <table:table-cell table:style-name="Tableau31.B3" office:value-type="float" office:value="28">
            <text:p text:style-name="P94">28</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21">
            <text:p text:style-name="P94">21</text:p>
          </table:table-cell>
          <table:table-cell table:style-name="Tableau31.B3" office:value-type="float" office:value="20">
            <text:p text:style-name="P94">20</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7">
            <text:p text:style-name="P94">17</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6">
            <text:p text:style-name="P94">6</text:p>
          </table:table-cell>
          <table:table-cell table:style-name="Tableau31.B3" office:value-type="float" office:value="11">
            <text:p text:style-name="P94">11</text:p>
          </table:table-cell>
        </table:table-row>
        <table:table-row>
          <table:table-cell table:style-name="Tableau31.A1" office:value-type="string">
            <text:p text:style-name="P95">Aeg-ajalt </text:p>
          </table:table-cell>
          <table:table-cell table:style-name="Tableau31.B3" office:value-type="float" office:value="37">
            <text:p text:style-name="P94">37</text:p>
          </table:table-cell>
          <table:table-cell table:style-name="Tableau31.B3" office:value-type="float" office:value="30">
            <text:p text:style-name="P94">30</text:p>
          </table:table-cell>
          <table:table-cell table:style-name="Tableau31.B3" office:value-type="float" office:value="26">
            <text:p text:style-name="P94">26</text:p>
          </table:table-cell>
          <table:table-cell table:style-name="Tableau31.B3" office:value-type="float" office:value="25">
            <text:p text:style-name="P94">25</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7">
            <text:p text:style-name="P94">17</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3">
            <text:p text:style-name="P94">3</text:p>
          </table:table-cell>
          <table:table-cell table:style-name="Tableau31.B3" office:value-type="float" office:value="5">
            <text:p text:style-name="P94">5</text:p>
          </table:table-cell>
        </table:table-row>
        <table:table-row>
          <table:table-cell table:style-name="Tableau31.A1" office:value-type="string">
            <text:p text:style-name="P95">Peaaegu mitte kunagi / mitte kunagi </text:p>
          </table:table-cell>
          <table:table-cell table:style-name="Tableau31.B3" office:value-type="float" office:value="41">
            <text:p text:style-name="P94">41</text:p>
          </table:table-cell>
          <table:table-cell table:style-name="Tableau31.B3" office:value-type="float" office:value="36">
            <text:p text:style-name="P94">36</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5">
            <text:p text:style-name="P94">15</text:p>
          </table:table-cell>
          <table:table-cell table:style-name="Tableau31.B3" office:value-type="float" office:value="12">
            <text:p text:style-name="P94">12</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5">
            <text:p text:style-name="P94">5</text:p>
          </table:table-cell>
        </table:table-row>
        <table:table-row>
          <table:table-cell table:style-name="Tableau31.A4" table:number-columns-spanned="15" office:value-type="string">
            <text:p text:style-name="P77">Subjektiivne linnastumine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Maapiirkond või küla </text:p>
          </table:table-cell>
          <table:table-cell table:style-name="Tableau31.B3" office:value-type="float" office:value="38">
            <text:p text:style-name="P94">38</text:p>
          </table:table-cell>
          <table:table-cell table:style-name="Tableau31.B3" office:value-type="float" office:value="30">
            <text:p text:style-name="P94">30</text:p>
          </table:table-cell>
          <table:table-cell table:style-name="Tableau31.B3" office:value-type="float" office:value="30">
            <text:p text:style-name="P94">30</text:p>
          </table:table-cell>
          <table:table-cell table:style-name="Tableau31.B3" office:value-type="float" office:value="25">
            <text:p text:style-name="P94">25</text:p>
          </table:table-cell>
          <table:table-cell table:style-name="Tableau31.B3" office:value-type="float" office:value="21">
            <text:p text:style-name="P94">21</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12">
            <text:p text:style-name="P94">12</text:p>
          </table:table-cell>
          <table:table-cell table:style-name="Tableau31.B3" office:value-type="float" office:value="1">
            <text:p text:style-name="P94">1</text:p>
          </table:table-cell>
          <table:table-cell table:style-name="Tableau31.B3" office:value-type="float" office:value="4">
            <text:p text:style-name="P94">4</text:p>
          </table:table-cell>
          <table:table-cell table:style-name="Tableau31.B3" office:value-type="float" office:value="6">
            <text:p text:style-name="P94">6</text:p>
          </table:table-cell>
        </table:table-row>
        <table:table-row>
          <table:table-cell table:style-name="Tableau31.A1" office:value-type="string">
            <text:p text:style-name="P95">Väike või keskmise suurusega linn </text:p>
          </table:table-cell>
          <table:table-cell table:style-name="Tableau31.B3" office:value-type="float" office:value="42">
            <text:p text:style-name="P94">42</text:p>
          </table:table-cell>
          <table:table-cell table:style-name="Tableau31.B3" office:value-type="float" office:value="35">
            <text:p text:style-name="P94">35</text:p>
          </table:table-cell>
          <table:table-cell table:style-name="Tableau31.B3" office:value-type="float" office:value="26">
            <text:p text:style-name="P94">26</text:p>
          </table:table-cell>
          <table:table-cell table:style-name="Tableau31.B3" office:value-type="float" office:value="22">
            <text:p text:style-name="P94">22</text:p>
          </table:table-cell>
          <table:table-cell table:style-name="Tableau31.B3" office:value-type="float" office:value="24">
            <text:p text:style-name="P94">24</text:p>
          </table:table-cell>
          <table:table-cell table:style-name="Tableau31.B3" office:value-type="float" office:value="19">
            <text:p text:style-name="P94">19</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3">
            <text:p text:style-name="P94">13</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6">
            <text:p text:style-name="P94">6</text:p>
          </table:table-cell>
        </table:table-row>
        <table:table-row>
          <table:table-cell table:style-name="Tableau31.A1" office:value-type="string">
            <text:p text:style-name="P95">Suurlinn </text:p>
          </table:table-cell>
          <table:table-cell table:style-name="Tableau31.B3" office:value-type="float" office:value="38">
            <text:p text:style-name="P94">38</text:p>
          </table:table-cell>
          <table:table-cell table:style-name="Tableau31.B3" office:value-type="float" office:value="38">
            <text:p text:style-name="P94">38</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0">
            <text:p text:style-name="P94">20</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3">
            <text:p text:style-name="P94">13</text:p>
          </table:table-cell>
          <table:table-cell table:style-name="Tableau31.B3" office:value-type="float" office:value="15">
            <text:p text:style-name="P94">15</text:p>
          </table:table-cell>
          <table:table-cell table:style-name="Tableau31.B3" office:value-type="float" office:value="13">
            <text:p text:style-name="P94">13</text:p>
          </table:table-cell>
          <table:table-cell table:style-name="Tableau31.B3" office:value-type="float" office:value="1">
            <text:p text:style-name="P94">1</text:p>
          </table:table-cell>
          <table:table-cell table:style-name="Tableau31.B3" office:value-type="float" office:value="2">
            <text:p text:style-name="P94">2</text:p>
          </table:table-cell>
          <table:table-cell table:style-name="Tableau31.B3" office:value-type="float" office:value="3">
            <text:p text:style-name="P94">3</text:p>
          </table:table-cell>
        </table:table-row>
        <table:table-row>
          <table:table-cell table:style-name="Tableau31.A4" table:number-columns-spanned="15" office:value-type="string">
            <text:p text:style-name="P77">ELi kuvand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Positiivne </text:p>
          </table:table-cell>
          <table:table-cell table:style-name="Tableau31.B3" office:value-type="float" office:value="45">
            <text:p text:style-name="P94">45</text:p>
          </table:table-cell>
          <table:table-cell table:style-name="Tableau31.B3" office:value-type="float" office:value="38">
            <text:p text:style-name="P94">38</text:p>
          </table:table-cell>
          <table:table-cell table:style-name="Tableau31.B3" office:value-type="float" office:value="35">
            <text:p text:style-name="P94">35</text:p>
          </table:table-cell>
          <table:table-cell table:style-name="Tableau31.B3" office:value-type="float" office:value="26">
            <text:p text:style-name="P94">26</text:p>
          </table:table-cell>
          <table:table-cell table:style-name="Tableau31.B3" office:value-type="float" office:value="24">
            <text:p text:style-name="P94">24</text:p>
          </table:table-cell>
          <table:table-cell table:style-name="Tableau31.B3" office:value-type="float" office:value="21">
            <text:p text:style-name="P94">21</text:p>
          </table:table-cell>
          <table:table-cell table:style-name="Tableau31.B3" office:value-type="float" office:value="21">
            <text:p text:style-name="P94">21</text:p>
          </table:table-cell>
          <table:table-cell table:style-name="Tableau31.B3" office:value-type="float" office:value="17">
            <text:p text:style-name="P94">17</text:p>
          </table:table-cell>
          <table:table-cell table:style-name="Tableau31.B3" office:value-type="float" office:value="12">
            <text:p text:style-name="P94">12</text:p>
          </table:table-cell>
          <table:table-cell table:style-name="Tableau31.B3" office:value-type="float" office:value="13">
            <text:p text:style-name="P94">13</text:p>
          </table:table-cell>
          <table:table-cell table:style-name="Tableau31.B3" office:value-type="float" office:value="14">
            <text:p text:style-name="P94">14</text:p>
          </table:table-cell>
          <table:table-cell table:style-name="Tableau31.B3" office:value-type="float" office:value="1">
            <text:p text:style-name="P94">1</text:p>
          </table:table-cell>
          <table:table-cell table:style-name="Tableau31.B3" office:value-type="float" office:value="1">
            <text:p text:style-name="P94">1</text:p>
          </table:table-cell>
          <table:table-cell table:style-name="Tableau31.B3" office:value-type="float" office:value="1">
            <text:p text:style-name="P94">1</text:p>
          </table:table-cell>
        </table:table-row>
        <table:table-row>
          <table:table-cell table:style-name="Tableau31.A1" office:value-type="string">
            <text:p text:style-name="P95">Neutraalne </text:p>
          </table:table-cell>
          <table:table-cell table:style-name="Tableau31.B3" office:value-type="float" office:value="38">
            <text:p text:style-name="P94">38</text:p>
          </table:table-cell>
          <table:table-cell table:style-name="Tableau31.B3" office:value-type="float" office:value="32">
            <text:p text:style-name="P94">32</text:p>
          </table:table-cell>
          <table:table-cell table:style-name="Tableau31.B3" office:value-type="float" office:value="25">
            <text:p text:style-name="P94">25</text:p>
          </table:table-cell>
          <table:table-cell table:style-name="Tableau31.B3" office:value-type="float" office:value="22">
            <text:p text:style-name="P94">22</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5">
            <text:p text:style-name="P94">15</text:p>
          </table:table-cell>
          <table:table-cell table:style-name="Tableau31.B3" office:value-type="float" office:value="15">
            <text:p text:style-name="P94">15</text:p>
          </table:table-cell>
          <table:table-cell table:style-name="Tableau31.B3" office:value-type="float" office:value="14">
            <text:p text:style-name="P94">14</text:p>
          </table:table-cell>
          <table:table-cell table:style-name="Tableau31.B3" office:value-type="float" office:value="14">
            <text:p text:style-name="P94">14</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4">
            <text:p text:style-name="P94">4</text:p>
          </table:table-cell>
          <table:table-cell table:style-name="Tableau31.B3" office:value-type="float" office:value="6">
            <text:p text:style-name="P94">6</text:p>
          </table:table-cell>
        </table:table-row>
        <table:table-row>
          <table:table-cell table:style-name="Tableau31.A1" office:value-type="string">
            <text:p text:style-name="P95">Negatiivne </text:p>
          </table:table-cell>
          <table:table-cell table:style-name="Tableau31.B3" office:value-type="float" office:value="27">
            <text:p text:style-name="P94">27</text:p>
          </table:table-cell>
          <table:table-cell table:style-name="Tableau31.B3" office:value-type="float" office:value="27">
            <text:p text:style-name="P94">27</text:p>
          </table:table-cell>
          <table:table-cell table:style-name="Tableau31.B3" office:value-type="float" office:value="16">
            <text:p text:style-name="P94">16</text:p>
          </table:table-cell>
          <table:table-cell table:style-name="Tableau31.B3" office:value-type="float" office:value="20">
            <text:p text:style-name="P94">20</text:p>
          </table:table-cell>
          <table:table-cell table:style-name="Tableau31.B3" office:value-type="float" office:value="15">
            <text:p text:style-name="P94">15</text:p>
          </table:table-cell>
          <table:table-cell table:style-name="Tableau31.B3" office:value-type="float" office:value="17">
            <text:p text:style-name="P94">17</text:p>
          </table:table-cell>
          <table:table-cell table:style-name="Tableau31.B3" office:value-type="float" office:value="10">
            <text:p text:style-name="P94">10</text:p>
          </table:table-cell>
          <table:table-cell table:style-name="Tableau31.B3" office:value-type="float" office:value="10">
            <text:p text:style-name="P94">10</text:p>
          </table:table-cell>
          <table:table-cell table:style-name="Tableau31.B3" office:value-type="float" office:value="14">
            <text:p text:style-name="P94">14</text:p>
          </table:table-cell>
          <table:table-cell table:style-name="Tableau31.B3" office:value-type="float" office:value="11">
            <text:p text:style-name="P94">11</text:p>
          </table:table-cell>
          <table:table-cell table:style-name="Tableau31.B3" office:value-type="float" office:value="7">
            <text:p text:style-name="P94">7</text:p>
          </table:table-cell>
          <table:table-cell table:style-name="Tableau31.B3" office:value-type="float" office:value="3">
            <text:p text:style-name="P94">3</text:p>
          </table:table-cell>
          <table:table-cell table:style-name="Tableau31.B3" office:value-type="float" office:value="11">
            <text:p text:style-name="P94">11</text:p>
          </table:table-cell>
          <table:table-cell table:style-name="Tableau31.B3" office:value-type="float" office:value="16">
            <text:p text:style-name="P94">16</text:p>
          </table:table-cell>
        </table:table-row>
        <table:table-row>
          <table:table-cell table:style-name="Tableau31.A4" table:number-columns-spanned="15" office:value-type="string">
            <text:p text:style-name="P77">Rahulolu elukvaliteedig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5">Rahul </text:p>
          </table:table-cell>
          <table:table-cell table:style-name="Tableau31.B3" office:value-type="float" office:value="40">
            <text:p text:style-name="P94">40</text:p>
          </table:table-cell>
          <table:table-cell table:style-name="Tableau31.B3" office:value-type="float" office:value="35">
            <text:p text:style-name="P94">35</text:p>
          </table:table-cell>
          <table:table-cell table:style-name="Tableau31.B3" office:value-type="float" office:value="30">
            <text:p text:style-name="P94">30</text:p>
          </table:table-cell>
          <table:table-cell table:style-name="Tableau31.B3" office:value-type="float" office:value="24">
            <text:p text:style-name="P94">24</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18">
            <text:p text:style-name="P94">18</text:p>
          </table:table-cell>
          <table:table-cell table:style-name="Tableau31.B3" office:value-type="float" office:value="15">
            <text:p text:style-name="P94">15</text:p>
          </table:table-cell>
          <table:table-cell table:style-name="Tableau31.B3" office:value-type="float" office:value="12">
            <text:p text:style-name="P94">12</text:p>
          </table:table-cell>
          <table:table-cell table:style-name="Tableau31.B3" office:value-type="float" office:value="13">
            <text:p text:style-name="P94">13</text:p>
          </table:table-cell>
          <table:table-cell table:style-name="Tableau31.B3" office:value-type="float" office:value="12">
            <text:p text:style-name="P94">12</text:p>
          </table:table-cell>
          <table:table-cell table:style-name="Tableau31.B3" office:value-type="float" office:value="2">
            <text:p text:style-name="P94">2</text:p>
          </table:table-cell>
          <table:table-cell table:style-name="Tableau31.B3" office:value-type="float" office:value="3">
            <text:p text:style-name="P94">3</text:p>
          </table:table-cell>
          <table:table-cell table:style-name="Tableau31.B3" office:value-type="float" office:value="4">
            <text:p text:style-name="P94">4</text:p>
          </table:table-cell>
        </table:table-row>
        <table:table-row>
          <table:table-cell table:style-name="Tableau31.A1" office:value-type="string">
            <text:p text:style-name="P95">Ei ole rahul </text:p>
          </table:table-cell>
          <table:table-cell table:style-name="Tableau31.B3" office:value-type="float" office:value="36">
            <text:p text:style-name="P94">36</text:p>
          </table:table-cell>
          <table:table-cell table:style-name="Tableau31.B3" office:value-type="float" office:value="29">
            <text:p text:style-name="P94">29</text:p>
          </table:table-cell>
          <table:table-cell table:style-name="Tableau31.B3" office:value-type="float" office:value="21">
            <text:p text:style-name="P94">21</text:p>
          </table:table-cell>
          <table:table-cell table:style-name="Tableau31.B3" office:value-type="float" office:value="22">
            <text:p text:style-name="P94">22</text:p>
          </table:table-cell>
          <table:table-cell table:style-name="Tableau31.B3" office:value-type="float" office:value="21">
            <text:p text:style-name="P94">21</text:p>
          </table:table-cell>
          <table:table-cell table:style-name="Tableau31.B3" office:value-type="float" office:value="20">
            <text:p text:style-name="P94">20</text:p>
          </table:table-cell>
          <table:table-cell table:style-name="Tableau31.B3" office:value-type="float" office:value="14">
            <text:p text:style-name="P94">14</text:p>
          </table:table-cell>
          <table:table-cell table:style-name="Tableau31.B3" office:value-type="float" office:value="15">
            <text:p text:style-name="P94">15</text:p>
          </table:table-cell>
          <table:table-cell table:style-name="Tableau31.B3" office:value-type="float" office:value="16">
            <text:p text:style-name="P94">16</text:p>
          </table:table-cell>
          <table:table-cell table:style-name="Tableau31.B3" office:value-type="float" office:value="13">
            <text:p text:style-name="P94">13</text:p>
          </table:table-cell>
          <table:table-cell table:style-name="Tableau31.B3" office:value-type="float" office:value="10">
            <text:p text:style-name="P94">10</text:p>
          </table:table-cell>
          <table:table-cell table:style-name="Tableau31.B3" office:value-type="float" office:value="4">
            <text:p text:style-name="P94">4</text:p>
          </table:table-cell>
          <table:table-cell table:style-name="Tableau31.B3" office:value-type="float" office:value="6">
            <text:p text:style-name="P94">6</text:p>
          </table:table-cell>
          <table:table-cell table:style-name="Tableau31.B3" office:value-type="float" office:value="9">
            <text:p text:style-name="P94">9</text:p>
          </table:table-cell>
        </table:table-row>
      </table:table>
      <text:p text:style-name="P30"/>
      <text:h text:style-name="P14" text:outline-level="1"><text:bookmark-start text:name="__RefHeading___Toc316646_3078747257"/>JÄRELDUS<text:bookmark-end text:name="__RefHeading___Toc316646_3078747257"/></text:h>
      <text:p text:style-name="P30"/>
      <text:p text:style-name="P6">JÄRELDUS</text:p>
      <text:p text:style-name="P30"/>
      <text:p text:style-name="P30">2026. aasta kevadine Eurobaromeetri uuring toob esile Euroopa üldsuse orienteerumise kontekstis, mida iseloomustab geopoliitiline ebakindlus, majanduslik surve ja tulevikuootuste järkjärguline muutumine. Kodanikud väljendavad jätkuvalt suurt optimismi isiklikul tasandil, samas kui usaldus väheneb, kui võtta arvesse laiemat konteksti, kus maailma tuleviku suhtes ollakse eriti ettevaatlikud ja üha pessimistlikumad. Samal ajal peegeldab eurooplaste emotsionaalne seisund lootuse ja ebakindluse keerulist tasakaalu, mis viitab elanikkonnale, kes on jätkuvalt vastupidav, kuid tähelepanelik praeguste probleemide suhtes.</text:p>
      <text:p text:style-name="P30">Majandustingimustega seotud probleemid on kogu uuringus endiselt kesksel kohal. Inflatsioon, tõusvad hinnad ja elukallidus domineerivad jätkuvalt kodanike prioriteetides, tugevdades nende positsiooni kõige pakilisemate küsimustena, millega Euroopa Parlament peab tegelema. Samal ajal mängivad arusaamade kujundamisel jätkuvalt olulist rolli julgeolekuga seotud mured. ELi nähakse üldiselt stabiilsuse kohana probleemses maailmas ning suur enamus toetab ELi tugevamat rolli kodanike kaitsmisel ülemaailmsete kriiside ja julgeolekuriskide eest. Kodanikud toetavad kindlalt ka suuremat ühtsust liikmesriikide vahel ja ELi aktiivsemat rolli rahvusvahelisel areenil, kusjuures kaitse-, julgeoleku- ja energiasõltumatus on ELi ülemaailmse positsiooni tugevdamise peamised prioriteedid.</text:p>
      <text:p text:style-name="P30">Elukvaliteedi tajumine on üldiselt positiivne, kuid nüansseeritud. Valdav enamik eurooplasi on rahul oma elukvaliteediga ja enamik viitab sellele, et nende olukord on jäänud stabiilseks. Märkimisväärne vähemus teatab siiski olukorra halvenemisest ja ootusi tulevase elatustaseme suhtes iseloomustab ettevaatlikkus, kusjuures valitsev stabiilsus, kuid üha suurem osa prognoosib langust. Tervishoid, rahaline kindlustatus ja juurdepääs tervishoiule on elukvaliteedi kõige olulisemad komponendid ning valdkonnad, kus paranemine avaldaks kõige suuremat mõju.</text:p>
      <text:p text:style-name="P30">Samal ajal hindavad eurooplased jätkuvalt kõrgelt aluspõhimõtteid, kusjuures rahu jääb kõige olulisemaks väärtuseks, mida Euroopa Parlament peaks kaitsma, ning sellele järgnevad demokraatia, inimõigused ja õigusriik. Rahulolu demokraatiaga nii riiklikul kui ka ELi tasandil ületab endiselt häälteenamuse künnist.</text:p>
      <text:p text:style-name="P30">Suhtumine Euroopa Liitu ja selle institutsioonidesse on üldiselt selgelt positiivne. Enamikul kodanikest on EList soodne kuvand ja eriti tugev on arvamus, et ELi liikmesus on kasulik, sest ligikaudu kolm neljandikku eurooplastest leiab, et nende riik on liikmesusest kasu saanud. Kodanikud väljendavad ka selget eelistust Euroopa Parlamendi suurema rolli suhtes, mis kajastab ootusi nähtavama ja tõhusama ELi tegevuse suhtes.</text:p>
      <text:p text:style-name="P30">Üldiselt kujutab 2026. aasta kevadine Eurobaromeetri uuring Euroopa Liitu, mis seisab silmitsi mitme omavahel seotud probleemiga, mille puhul kodanikud üldiselt toetavad, kuid pööravad üha enam tähelepanu majanduslikele ja ülemaailmsetele riskidele. Sellega seoses ootavad eurooplased jätkuvalt, et EL täidaks kaitsvat, stabiliseerivat ja ennetavamat rolli nii liidusiseselt kui ka ülemaailmsel tasandil.</text:p>
      <text:p text:style-name="P30"/>
      <text:h text:style-name="P14" text:outline-level="1"><text:bookmark-start text:name="__RefHeading___Toc208824_2638692854"/>Märkused<text:bookmark-end text:name="__RefHeading___Toc208824_2638692854"/></text:h>
      <text:p text:style-name="P34">(Pierre Dieumegard)</text:p>
      <text:p text:style-name="P35">Järjehoidjates näidatud paigutus viitab sellele, et tegemist on teise dokumendi taaskasutatud versiooniga.</text:p>
      <text:p text:style-name="P35">Vaimse seisundi QA6ab tulpdiagramm kuvatakse nii leheküljel 23 kui ka leheküljel 12.</text:p>
      <text:p text:style-name="P35">Prantslased on eriti pessimistlikud nii enda kui ka oma perekonna, oma riigi, Euroopa ja kogu maailma suhtes (küsimused QA12.1 kuni QA12.4) ning nad usuvad kõige tõenäolisemalt, et nende elatustase langeb (küsimus SD27); nad on ka fraktsioon, kes on meedias Euroopa Parlamendist kõige vähem kuulnud.</text:p>
      <text:h text:style-name="P14" text:outline-level="1"><text:bookmark-start text:name="__RefHeading___Toc316648_3078747257"/>TEHNILISED spetsifikatsioonid<text:bookmark-end text:name="__RefHeading___Toc316648_3078747257"/></text:h>
      <text:p text:style-name="P6">TEHNILISED spetsifikatsioonid</text:p>
      <text:p text:style-name="P30">Ajavahemikus 9. aprillist kuni 4. maini 2026 viis Verian Belgium Euroopa Parlamendi kommunikatsiooni peadirektoraadi Eurobaromeetri uuringuüksuse „Eurobaromeeter ja uuringud“ taotlusel läbi Eurobaromeetri uuringu 105,3. laine. Laine 105.3 hõlmab Euroopa Liidu liikmesriikide vastavatest rahvustest elanikke, kes elavad kõigis 27 liikmesriigis ja on 15-aastased või vanemad.</text:p>
      <text:p text:style-name="P30">Kõikides riikides kasutatav põhivalimi ülesehitus on kihiline, mitmeetapiline, juhuslik (tõenäosuslik). Igas riigis stratifitseeritakse valimiraam kõigepealt NUTS piirkondade kaupa ja igas piirkonnas linnalisuse näitaja (DEGURBA) alusel. Igast kihist valitud valimipunktide arv kajastab kihi populatsiooni 15+. Teises etapis võeti igas kihis proovivõtukohad tõenäosusega, mis on proportsionaalne nende populatsiooni suurusega 0+. Seega esindavad valimid kogu vaadeldud riikide territooriumi vastavalt EUROSTATi NUTS II (või samaväärsele) tasemele ning vastavalt vastava kodakondsusega elanike jaotusele suurlinna-, linna- ja maapiirkondade kaupa. </text:p>
      <text:p text:style-name="P30">Igas valitud proovivõtukohas valiti juhuslikult lähtekoordinaat ja kasutati pöördgeokodeerimisvahendit, et teha kindlaks koordinaadile lähim aadress. See aadress oli juhusliku jalutuskäigu algusaadress. Täiendavad aadressid (iga üheksas aadress) valiti standardsete "juhuslike marsruutide" protseduuridega esialgselt aadressilt. Igas leibkonnas valiti vastaja juhuslikult. Juhusliku valiku meetod sõltus leibkonna suurusest. Näiteks kahe üle 15-liikmelise leibkonna puhul kasutati skripti, et valida kas informaator (sõeluja küsimustikule vastav isik) või muu leibkonna abikõlblik liige. Leibkondade puhul, kus on kolm 15+ liiget, kasutati skripti, et valida kas informaator (1/3 ajast) või kaks muud leibkonna abikõlblikku liiget (2/3 ajast). Kui kaks ülejäänud liiget valiti, paluti intervjueerijal küsida kas noorimat või vanimat. Skript määrab valiku juhuslikult noorimale või vanimale võrdse tõenäosusega. See protsess jätkub nelja üle 15-aastase leibkonnaliikme puhul – juhuslikult küsitakse noorimat, teist noorimat ja vanimat. Leibkondade puhul, kus on viis 15+ liiget, pöördume tagasi viimase sünnipäeva reegli juurde. </text:p>
      <text:p text:style-name="P30">Kui leibkonnas kellegagi ühendust ei võetud või kui valitud vastaja ei olnud kättesaadav (hõivatud), külastas küsitleja sama leibkonda veel kuni kolm korda (kokku neli kontaktikatset). Küsitlejad ei märgi kunagi, et uuring viiakse eelnevalt läbi Euroopa Parlamendi nimel; nad võivad taotluse korral esitada selle teabe, kui uuring on lõpule viidud.</text:p>
      <text:p text:style-name="P30"/>
      <text:p text:style-name="P31">Värbamisetapp oli veidi erinev Madalmaades, Soomes ja Rootsis. Kahes viimati nimetatud riigis moodustati aadressi- või rahvastikuregistrist iga proovivõtukoha aadresside valim (Soomes ei valita kõiki proovivõtukohti, kuid mõnes riigis peaks vastamismäär paranema). Aadressid valiti juhuslikult. Leibkondadega võeti seejärel telefoni teel ühendust ja nad värvati küsitluses osalema. Madalmaades kasutatakse kahe kaadriga RDD-näidist (mobiil- ja lauatelefoninumbrid), kuna puudub terviklik rahvastikuregister, mis sisaldaks kättesaadavaid telefoninumbreid. Numbrite valimine mõlemas kaadris toimub juhuslikult, kusjuures iga number saab võrdse valiku tõenäosuse. Erinevalt Rootsist ja Soomest on valim klasterdamata.</text:p>
      <text:p text:style-name="P30"/>
      <table:table table:name="Tableau32" table:style-name="Tableau32">
        <table:table-column table:style-name="Tableau32.A"/>
        <table:table-column table:style-name="Tableau32.B"/>
        <table:table-column table:style-name="Tableau32.C"/>
        <table:table-column table:style-name="Tableau32.D"/>
        <table:table-column table:style-name="Tableau32.E"/>
        <table:table-column table:style-name="Tableau32.F"/>
        <table:table-column table:style-name="Tableau32.G"/>
        <table:table-column table:style-name="Tableau32.H"/>
        <table:table-row>
          <table:table-cell table:style-name="Tableau32.A1" office:value-type="string">
            <text:p text:style-name="P68"/>
          </table:table-cell>
          <table:table-cell table:style-name="Tableau32.A1" office:value-type="string">
            <text:p text:style-name="P64">Riigid</text:p>
          </table:table-cell>
          <table:table-cell table:style-name="Tableau32.A1" office:value-type="string">
            <text:p text:style-name="P64">Instituudid </text:p>
          </table:table-cell>
          <table:table-cell table:style-name="Tableau32.A1" office:value-type="string">
            <text:p text:style-name="P64">N Intervjuud</text:p>
          </table:table-cell>
          <table:table-cell table:style-name="Tableau32.A1" table:number-columns-spanned="2" office:value-type="string">
            <text:p text:style-name="P64">fiELDWORK KUUPÄEVAD</text:p>
          </table:table-cell>
          <table:covered-table-cell/>
          <table:table-cell table:style-name="Tableau32.A1" office:value-type="string">
            <text:p text:style-name="P64">KOOSTISOSAD &gt;=15</text:p>
          </table:table-cell>
          <table:table-cell table:style-name="Tableau32.A1" office:value-type="string">
            <text:p text:style-name="P64">EL 27 osa</text:p>
          </table:table-cell>
        </table:table-row>
        <table:table-row>
          <table:table-cell table:style-name="Tableau32.A1" office:value-type="string">
            <text:p text:style-name="P68"/>
          </table:table-cell>
          <table:table-cell table:style-name="Tableau32.A1" office:value-type="string">
            <text:p text:style-name="P68"/>
          </table:table-cell>
          <table:table-cell table:style-name="Tableau32.A1"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row>
        <table:table-row>
          <table:table-cell table:style-name="Tableau32.A1" office:value-type="string">
            <text:p text:style-name="P102">BE</text:p>
          </table:table-cell>
          <table:table-cell table:style-name="Tableau32.A1" office:value-type="string">
            <text:p text:style-name="P64">Belgia</text:p>
          </table:table-cell>
          <table:table-cell table:style-name="Tableau32.A1" office:value-type="string">
            <text:p text:style-name="P64">MCM Belgia </text:p>
          </table:table-cell>
          <table:table-cell table:style-name="Tableau32.A1" office:value-type="string">
            <text:p text:style-name="P64">102 1 </text:p>
          </table:table-cell>
          <table:table-cell table:style-name="Tableau32.E3" office:value-type="date" office:date-value="2026-04-09">
            <text:p text:style-name="P64">09/04/26</text:p>
          </table:table-cell>
          <table:table-cell table:style-name="Tableau32.A1" office:value-type="string">
            <text:p text:style-name="P64">27/04/2026</text:p>
          </table:table-cell>
          <table:table-cell table:style-name="Tableau32.A1" office:value-type="string">
            <text:p text:style-name="P64">9892796 </text:p>
          </table:table-cell>
          <table:table-cell table:style-name="Tableau32.A1" office:value-type="string">
            <text:p text:style-name="P103">2.6%</text:p>
          </table:table-cell>
        </table:table-row>
        <table:table-row>
          <table:table-cell table:style-name="Tableau32.A1" office:value-type="string">
            <text:p text:style-name="P102">BG</text:p>
          </table:table-cell>
          <table:table-cell table:style-name="Tableau32.A1" office:value-type="string">
            <text:p text:style-name="P64">Bulgaaria</text:p>
          </table:table-cell>
          <table:table-cell table:style-name="Tableau32.A1" office:value-type="string">
            <text:p text:style-name="P64">Kantar TNS BBSS </text:p>
          </table:table-cell>
          <table:table-cell table:style-name="Tableau32.A1" office:value-type="string">
            <text:p text:style-name="P64">1014 </text:p>
          </table:table-cell>
          <table:table-cell table:style-name="Tableau32.A1" office:value-type="string">
            <text:p text:style-name="P64">09/04/2026 </text:p>
          </table:table-cell>
          <table:table-cell table:style-name="Tableau32.A1" office:value-type="string">
            <text:p text:style-name="P64">03/05/2026</text:p>
          </table:table-cell>
          <table:table-cell table:style-name="Tableau32.A1" office:value-type="string">
            <text:p text:style-name="P64">5534455 </text:p>
          </table:table-cell>
          <table:table-cell table:style-name="Tableau32.A1" office:value-type="string">
            <text:p text:style-name="P103">1.4%</text:p>
          </table:table-cell>
        </table:table-row>
        <table:table-row>
          <table:table-cell table:style-name="Tableau32.A1" office:value-type="string">
            <text:p text:style-name="P102">CZ</text:p>
          </table:table-cell>
          <table:table-cell table:style-name="Tableau32.A1" office:value-type="string">
            <text:p text:style-name="P64">Tšehhi</text:p>
          </table:table-cell>
          <table:table-cell table:style-name="Tableau32.A1" office:value-type="string">
            <text:p text:style-name="P64">STEM/MARK </text:p>
          </table:table-cell>
          <table:table-cell table:style-name="Tableau32.A1" office:value-type="string">
            <text:p text:style-name="P64">1049 </text:p>
          </table:table-cell>
          <table:table-cell table:style-name="Tableau32.A1" office:value-type="string">
            <text:p text:style-name="P64">0904/2026 </text:p>
          </table:table-cell>
          <table:table-cell table:style-name="Tableau32.A1" office:value-type="string">
            <text:p text:style-name="P64">23/04/2026</text:p>
          </table:table-cell>
          <table:table-cell table:style-name="Tableau32.A1" office:value-type="string">
            <text:p text:style-name="P64">9172797 </text:p>
          </table:table-cell>
          <table:table-cell table:style-name="Tableau32.A1" office:value-type="string">
            <text:p text:style-name="P103">2.4%</text:p>
          </table:table-cell>
        </table:table-row>
        <table:table-row>
          <table:table-cell table:style-name="Tableau32.A1" office:value-type="string">
            <text:p text:style-name="P102">DK</text:p>
          </table:table-cell>
          <table:table-cell table:style-name="Tableau32.A1" office:value-type="string">
            <text:p text:style-name="P64">Taani</text:p>
          </table:table-cell>
          <table:table-cell table:style-name="Tableau32.A1" office:value-type="string">
            <text:p text:style-name="P64">Mantle Taani (Verian) </text:p>
          </table:table-cell>
          <table:table-cell table:style-name="Tableau32.A1" office:value-type="string">
            <text:p text:style-name="P64">1007 </text:p>
          </table:table-cell>
          <table:table-cell table:style-name="Tableau32.A1" office:value-type="string">
            <text:p text:style-name="P64">09l04/2026 </text:p>
          </table:table-cell>
          <table:table-cell table:style-name="Tableau32.A1" office:value-type="string">
            <text:p text:style-name="P64">0405/2026 </text:p>
          </table:table-cell>
          <table:table-cell table:style-name="Tableau32.A1" office:value-type="string">
            <text:p text:style-name="P64">5022981 </text:p>
          </table:table-cell>
          <table:table-cell table:style-name="Tableau32.A1" office:value-type="string">
            <text:p text:style-name="P103">1.3%</text:p>
          </table:table-cell>
        </table:table-row>
        <table:table-row>
          <table:table-cell table:style-name="Tableau32.A1" office:value-type="string">
            <text:p text:style-name="P102">DE.</text:p>
          </table:table-cell>
          <table:table-cell table:style-name="Tableau32.A1" office:value-type="string">
            <text:p text:style-name="P64">Saksamaa</text:p>
          </table:table-cell>
          <table:table-cell table:style-name="Tableau32.A1" office:value-type="string">
            <text:p text:style-name="P64">Mantle Saksamaa (Verian) </text:p>
          </table:table-cell>
          <table:table-cell table:style-name="Tableau32.A1" office:value-type="string">
            <text:p text:style-name="P64">1507 </text:p>
          </table:table-cell>
          <table:table-cell table:style-name="Tableau32.A1" office:value-type="string">
            <text:p text:style-name="P64">0910412026 </text:p>
          </table:table-cell>
          <table:table-cell table:style-name="Tableau32.A1" office:value-type="string">
            <text:p text:style-name="P64">29/04/2026</text:p>
          </table:table-cell>
          <table:table-cell table:style-name="Tableau32.A1" office:value-type="string">
            <text:p text:style-name="P64">71818299 </text:p>
          </table:table-cell>
          <table:table-cell table:style-name="Tableau32.A1" office:value-type="string">
            <text:p text:style-name="P103">18.7%</text:p>
          </table:table-cell>
        </table:table-row>
        <table:table-row>
          <table:table-cell table:style-name="Tableau32.A1" office:value-type="string">
            <text:p text:style-name="P102">EE</text:p>
          </table:table-cell>
          <table:table-cell table:style-name="Tableau32.A1" office:value-type="string">
            <text:p text:style-name="P64">Eesti</text:p>
          </table:table-cell>
          <table:table-cell table:style-name="Tableau32.A1" office:value-type="string">
            <text:p text:style-name="P64">8848 Teadusuuringud 00 </text:p>
          </table:table-cell>
          <table:table-cell table:style-name="Tableau32.A1" office:value-type="string">
            <text:p text:style-name="P64">1006 </text:p>
          </table:table-cell>
          <table:table-cell table:style-name="Tableau32.A1" office:value-type="string">
            <text:p text:style-name="P64">09/04/2026 </text:p>
          </table:table-cell>
          <table:table-cell table:style-name="Tableau32.A1" office:value-type="string">
            <text:p text:style-name="P64">28/04/2026</text:p>
          </table:table-cell>
          <table:table-cell table:style-name="Tableau32.A1" office:value-type="string">
            <text:p text:style-name="P64">1154359 </text:p>
          </table:table-cell>
          <table:table-cell table:style-name="Tableau32.A1" office:value-type="string">
            <text:p text:style-name="P103">0.3%</text:p>
          </table:table-cell>
        </table:table-row>
        <table:table-row>
          <table:table-cell table:style-name="Tableau32.A1" office:value-type="string">
            <text:p text:style-name="P102">IE</text:p>
          </table:table-cell>
          <table:table-cell table:style-name="Tableau32.A1" office:value-type="string">
            <text:p text:style-name="P64">Iirimaa</text:p>
          </table:table-cell>
          <table:table-cell table:style-name="Tableau32.A1" office:value-type="string">
            <text:p text:style-name="P64">B ja A uuringud </text:p>
          </table:table-cell>
          <table:table-cell table:style-name="Tableau32.A1" office:value-type="string">
            <text:p text:style-name="P64">1010 </text:p>
          </table:table-cell>
          <table:table-cell table:style-name="Tableau32.A1" office:value-type="string">
            <text:p text:style-name="P64">09/04/2026 </text:p>
          </table:table-cell>
          <table:table-cell table:style-name="Tableau32.A1" office:value-type="string">
            <text:p text:style-name="P64">29/04/2026</text:p>
          </table:table-cell>
          <table:table-cell table:style-name="Tableau32.A1" office:value-type="string">
            <text:p text:style-name="P64">4338938 </text:p>
          </table:table-cell>
          <table:table-cell table:style-name="Tableau32.A1" office:value-type="string">
            <text:p text:style-name="P103">1.1%</text:p>
          </table:table-cell>
        </table:table-row>
        <table:table-row>
          <table:table-cell table:style-name="Tableau32.A1" office:value-type="string">
            <text:p text:style-name="P102">EL</text:p>
          </table:table-cell>
          <table:table-cell table:style-name="Tableau32.A1" office:value-type="string">
            <text:p text:style-name="P64">Kreeka</text:p>
          </table:table-cell>
          <table:table-cell table:style-name="Tableau32.A1" office:value-type="string">
            <text:p text:style-name="P64">Kantar Kreeka </text:p>
          </table:table-cell>
          <table:table-cell table:style-name="Tableau32.A1" office:value-type="string">
            <text:p text:style-name="P64">1007 </text:p>
          </table:table-cell>
          <table:table-cell table:style-name="Tableau32.A1" office:value-type="string">
            <text:p text:style-name="P64">14/04/2026 </text:p>
          </table:table-cell>
          <table:table-cell table:style-name="Tableau32.A1" office:value-type="string">
            <text:p text:style-name="P64">04/05/2026</text:p>
          </table:table-cell>
          <table:table-cell table:style-name="Tableau32.A1" office:value-type="string">
            <text:p text:style-name="P64">9041201] </text:p>
          </table:table-cell>
          <table:table-cell table:style-name="Tableau32.A1" office:value-type="string">
            <text:p text:style-name="P103">2.4%</text:p>
          </table:table-cell>
        </table:table-row>
        <table:table-row>
          <table:table-cell table:style-name="Tableau32.A1" office:value-type="string">
            <text:p text:style-name="P102">ES</text:p>
          </table:table-cell>
          <table:table-cell table:style-name="Tableau32.A1" office:value-type="string">
            <text:p text:style-name="P64">Hispaania</text:p>
          </table:table-cell>
          <table:table-cell table:style-name="Tableau32.A1" office:value-type="string">
            <text:p text:style-name="P64">Mantle Hispaania (Verian) </text:p>
          </table:table-cell>
          <table:table-cell table:style-name="Tableau32.A1" office:value-type="string">
            <text:p text:style-name="P64">1005 </text:p>
          </table:table-cell>
          <table:table-cell table:style-name="Tableau32.A1" office:value-type="string">
            <text:p text:style-name="P64">09/04/2026 </text:p>
          </table:table-cell>
          <table:table-cell table:style-name="Tableau32.A1" office:value-type="string">
            <text:p text:style-name="P64">2904/2026 </text:p>
          </table:table-cell>
          <table:table-cell table:style-name="Tableau32.A1" office:value-type="string">
            <text:p text:style-name="P64">421893) 18 </text:p>
          </table:table-cell>
          <table:table-cell table:style-name="Tableau32.A1" office:value-type="string">
            <text:p text:style-name="P103">11.0%</text:p>
          </table:table-cell>
        </table:table-row>
        <table:table-row>
          <table:table-cell table:style-name="Tableau32.A1" office:value-type="string">
            <text:p text:style-name="P102">FR</text:p>
          </table:table-cell>
          <table:table-cell table:style-name="Tableau32.A1" office:value-type="string">
            <text:p text:style-name="P64">Prantsusmaa</text:p>
          </table:table-cell>
          <table:table-cell table:style-name="Tableau32.A1" office:value-type="string">
            <text:p text:style-name="P64">MCM Prantsusmaa </text:p>
          </table:table-cell>
          <table:table-cell table:style-name="Tableau32.A1" office:value-type="string">
            <text:p text:style-name="P64">1016 </text:p>
          </table:table-cell>
          <table:table-cell table:style-name="Tableau32.A1" office:value-type="string">
            <text:p text:style-name="P64">091042026 </text:p>
          </table:table-cell>
          <table:table-cell table:style-name="Tableau32.A1" office:value-type="string">
            <text:p text:style-name="P64">28/04/2026</text:p>
          </table:table-cell>
          <table:table-cell table:style-name="Tableau32.A1" office:value-type="string">
            <text:p text:style-name="P64">56855864 </text:p>
          </table:table-cell>
          <table:table-cell table:style-name="Tableau32.A1" office:value-type="string">
            <text:p text:style-name="P103">14.8%</text:p>
          </table:table-cell>
        </table:table-row>
        <table:table-row>
          <table:table-cell table:style-name="Tableau32.A1" office:value-type="string">
            <text:p text:style-name="P102">HR</text:p>
          </table:table-cell>
          <table:table-cell table:style-name="Tableau32.A1" office:value-type="string">
            <text:p text:style-name="P64">Horvaatia</text:p>
          </table:table-cell>
          <table:table-cell table:style-name="Tableau32.A1" office:value-type="string">
            <text:p text:style-name="P64">Hendal </text:p>
          </table:table-cell>
          <table:table-cell table:style-name="Tableau32.A1" office:value-type="string">
            <text:p text:style-name="P64">1007 </text:p>
          </table:table-cell>
          <table:table-cell table:style-name="Tableau32.A1" office:value-type="string">
            <text:p text:style-name="P64">10/04/2026 </text:p>
          </table:table-cell>
          <table:table-cell table:style-name="Tableau32.A1" office:value-type="string">
            <text:p text:style-name="P64">29/04/2026</text:p>
          </table:table-cell>
          <table:table-cell table:style-name="Tableau32.A1" office:value-type="string">
            <text:p text:style-name="P64">3319752 </text:p>
          </table:table-cell>
          <table:table-cell table:style-name="Tableau32.A1" office:value-type="string">
            <text:p text:style-name="P103">0.9%</text:p>
          </table:table-cell>
        </table:table-row>
        <table:table-row>
          <table:table-cell table:style-name="Tableau32.A1" office:value-type="string">
            <text:p text:style-name="P102">IT</text:p>
          </table:table-cell>
          <table:table-cell table:style-name="Tableau32.A1" office:value-type="string">
            <text:p text:style-name="P64">Itaalia</text:p>
          </table:table-cell>
          <table:table-cell table:style-name="Tableau32.A1" office:value-type="string">
            <text:p text:style-name="P64">Testpoint Italia </text:p>
          </table:table-cell>
          <table:table-cell table:style-name="Tableau32.A1" office:value-type="string">
            <text:p text:style-name="P64">1029 </text:p>
          </table:table-cell>
          <table:table-cell table:style-name="Tableau32.A1" office:value-type="string">
            <text:p text:style-name="P64">09/04/2026 </text:p>
          </table:table-cell>
          <table:table-cell table:style-name="Tableau32.A1" office:value-type="string">
            <text:p text:style-name="P64">27/04/2026</text:p>
          </table:table-cell>
          <table:table-cell table:style-name="Tableau32.A1" office:value-type="string">
            <text:p text:style-name="P64">51784963 </text:p>
          </table:table-cell>
          <table:table-cell table:style-name="Tableau32.A1" office:value-type="string">
            <text:p text:style-name="P103">13.5%</text:p>
          </table:table-cell>
        </table:table-row>
        <table:table-row>
          <table:table-cell table:style-name="Tableau32.A1" office:value-type="string">
            <text:p text:style-name="P102">CY</text:p>
          </table:table-cell>
          <table:table-cell table:style-name="Tableau32.A1" office:value-type="string">
            <text:p text:style-name="P64">Küprose Vabariik</text:p>
          </table:table-cell>
          <table:table-cell table:style-name="Tableau32.A1" office:value-type="string">
            <text:p text:style-name="P64">CYMARi turu-uuring </text:p>
          </table:table-cell>
          <table:table-cell table:style-name="Tableau32.A1" office:value-type="string">
            <text:p text:style-name="P64">504 </text:p>
          </table:table-cell>
          <table:table-cell table:style-name="Tableau32.A1" office:value-type="string">
            <text:p text:style-name="P64">14/04/2026 </text:p>
          </table:table-cell>
          <table:table-cell table:style-name="Tableau32.A1" office:value-type="string">
            <text:p text:style-name="P64">0305/2026 </text:p>
          </table:table-cell>
          <table:table-cell table:style-name="Tableau32.A1" office:value-type="string">
            <text:p text:style-name="P64">818909 </text:p>
          </table:table-cell>
          <table:table-cell table:style-name="Tableau32.A1" office:value-type="string">
            <text:p text:style-name="P103">0.2%</text:p>
          </table:table-cell>
        </table:table-row>
        <table:table-row>
          <table:table-cell table:style-name="Tableau32.A1" office:value-type="string">
            <text:p text:style-name="P102">LV</text:p>
          </table:table-cell>
          <table:table-cell table:style-name="Tableau32.A1" office:value-type="string">
            <text:p text:style-name="P64">Läti</text:p>
          </table:table-cell>
          <table:table-cell table:style-name="Tableau32.A1" office:value-type="string">
            <text:p text:style-name="P64">Kantar TNS Läti </text:p>
          </table:table-cell>
          <table:table-cell table:style-name="Tableau32.A1" office:value-type="string">
            <text:p text:style-name="P64">1005 </text:p>
          </table:table-cell>
          <table:table-cell table:style-name="Tableau32.A1" office:value-type="string">
            <text:p text:style-name="P64">09/04/2026 </text:p>
          </table:table-cell>
          <table:table-cell table:style-name="Tableau32.A1" office:value-type="string">
            <text:p text:style-name="P64">29/04/2026</text:p>
          </table:table-cell>
          <table:table-cell table:style-name="Tableau32.A1" office:value-type="string">
            <text:p text:style-name="P64">1579066 </text:p>
          </table:table-cell>
          <table:table-cell table:style-name="Tableau32.A1" office:value-type="string">
            <text:p text:style-name="P103">0.4%</text:p>
          </table:table-cell>
        </table:table-row>
        <table:table-row>
          <table:table-cell table:style-name="Tableau32.A1" office:value-type="string">
            <text:p text:style-name="P102">LT</text:p>
          </table:table-cell>
          <table:table-cell table:style-name="Tableau32.A1" office:value-type="string">
            <text:p text:style-name="P64">Leedu</text:p>
          </table:table-cell>
          <table:table-cell table:style-name="Tableau32.A1" office:value-type="string">
            <text:p text:style-name="P64">Norstat LT </text:p>
          </table:table-cell>
          <table:table-cell table:style-name="Tableau32.A1" office:value-type="string">
            <text:p text:style-name="P64">1017 </text:p>
          </table:table-cell>
          <table:table-cell table:style-name="Tableau32.A1" office:value-type="string">
            <text:p text:style-name="P64">09/04/2026 </text:p>
          </table:table-cell>
          <table:table-cell table:style-name="Tableau32.A1" office:value-type="string">
            <text:p text:style-name="P64">28l04/2026</text:p>
          </table:table-cell>
          <table:table-cell table:style-name="Tableau32.A1" office:value-type="string">
            <text:p text:style-name="P64">2467008 </text:p>
          </table:table-cell>
          <table:table-cell table:style-name="Tableau32.A1" office:value-type="string">
            <text:p text:style-name="P103">0.6%</text:p>
          </table:table-cell>
        </table:table-row>
        <table:table-row>
          <table:table-cell table:style-name="Tableau32.A1" office:value-type="string">
            <text:p text:style-name="P102">LU</text:p>
          </table:table-cell>
          <table:table-cell table:style-name="Tableau32.A1" office:value-type="string">
            <text:p text:style-name="P64">Luksemburg</text:p>
          </table:table-cell>
          <table:table-cell table:style-name="Tableau32.A1" office:value-type="string">
            <text:p text:style-name="P64">ILRES </text:p>
          </table:table-cell>
          <table:table-cell table:style-name="Tableau32.A1" office:value-type="string">
            <text:p text:style-name="P64">508 </text:p>
          </table:table-cell>
          <table:table-cell table:style-name="Tableau32.A1" office:value-type="string">
            <text:p text:style-name="P64">09/040026 </text:p>
          </table:table-cell>
          <table:table-cell table:style-name="Tableau32.A1" office:value-type="string">
            <text:p text:style-name="P64">27/04/2026</text:p>
          </table:table-cell>
          <table:table-cell table:style-name="Tableau32.A1" office:value-type="string">
            <text:p text:style-name="P64">555303 </text:p>
          </table:table-cell>
          <table:table-cell table:style-name="Tableau32.A1" office:value-type="string">
            <text:p text:style-name="P103">0.1%</text:p>
          </table:table-cell>
        </table:table-row>
        <table:table-row>
          <table:table-cell table:style-name="Tableau32.A1" office:value-type="string">
            <text:p text:style-name="P102">HU</text:p>
          </table:table-cell>
          <table:table-cell table:style-name="Tableau32.A1" office:value-type="string">
            <text:p text:style-name="P64">Ungari</text:p>
          </table:table-cell>
          <table:table-cell table:style-name="Tableau32.A1" office:value-type="string">
            <text:p text:style-name="P64">Kantar Hoffmann </text:p>
          </table:table-cell>
          <table:table-cell table:style-name="Tableau32.A1" office:value-type="string">
            <text:p text:style-name="P64">1020 </text:p>
          </table:table-cell>
          <table:table-cell table:style-name="Tableau32.A1" office:value-type="string">
            <text:p text:style-name="P64">14/04/2026 </text:p>
          </table:table-cell>
          <table:table-cell table:style-name="Tableau32.A1" office:value-type="string">
            <text:p text:style-name="P64">01/05/2026</text:p>
          </table:table-cell>
          <table:table-cell table:style-name="Tableau32.A1" office:value-type="string">
            <text:p text:style-name="P64">8199448 </text:p>
          </table:table-cell>
          <table:table-cell table:style-name="Tableau32.A1" office:value-type="string">
            <text:p text:style-name="P103">2.1%</text:p>
          </table:table-cell>
        </table:table-row>
        <table:table-row>
          <table:table-cell table:style-name="Tableau32.A1" office:value-type="string">
            <text:p text:style-name="P102">MT</text:p>
          </table:table-cell>
          <table:table-cell table:style-name="Tableau32.A1" office:value-type="string">
            <text:p text:style-name="P64">Malta</text:p>
          </table:table-cell>
          <table:table-cell table:style-name="Tableau32.A1" office:value-type="string">
            <text:p text:style-name="P64">MISCO rahvusvaheline </text:p>
          </table:table-cell>
          <table:table-cell table:style-name="Tableau32.A1" office:value-type="string">
            <text:p text:style-name="P64">505 </text:p>
          </table:table-cell>
          <table:table-cell table:style-name="Tableau32.A1" office:value-type="string">
            <text:p text:style-name="P64">09/042026 </text:p>
          </table:table-cell>
          <table:table-cell table:style-name="Tableau32.A1" office:value-type="string">
            <text:p text:style-name="P64">03/05/2026</text:p>
          </table:table-cell>
          <table:table-cell table:style-name="Tableau32.A1" office:value-type="string">
            <text:p text:style-name="P64">493961 </text:p>
          </table:table-cell>
          <table:table-cell table:style-name="Tableau32.A1" office:value-type="string">
            <text:p text:style-name="P103">0.1%</text:p>
          </table:table-cell>
        </table:table-row>
        <table:table-row>
          <table:table-cell table:style-name="Tableau32.A1" office:value-type="string">
            <text:p text:style-name="P102">NL</text:p>
          </table:table-cell>
          <table:table-cell table:style-name="Tableau32.A1" office:value-type="string">
            <text:p text:style-name="P64">Madalmaad</text:p>
          </table:table-cell>
          <table:table-cell table:style-name="Tableau32.A1" office:value-type="string">
            <text:p text:style-name="P64">MCM Madalmaad </text:p>
          </table:table-cell>
          <table:table-cell table:style-name="Tableau32.A1" office:value-type="string">
            <text:p text:style-name="P64">1023 </text:p>
          </table:table-cell>
          <table:table-cell table:style-name="Tableau32.A1" office:value-type="string">
            <text:p text:style-name="P64">09/04/2026 </text:p>
          </table:table-cell>
          <table:table-cell table:style-name="Tableau32.A1" office:value-type="string">
            <text:p text:style-name="P64">27/04/2026</text:p>
          </table:table-cell>
          <table:table-cell table:style-name="Tableau32.A1" office:value-type="string">
            <text:p text:style-name="P64">15228902 </text:p>
          </table:table-cell>
          <table:table-cell table:style-name="Tableau32.A1" office:value-type="string">
            <text:p text:style-name="P103">4.0%</text:p>
          </table:table-cell>
        </table:table-row>
        <table:table-row>
          <table:table-cell table:style-name="Tableau32.A1" office:value-type="string">
            <text:p text:style-name="P102">AT</text:p>
          </table:table-cell>
          <table:table-cell table:style-name="Tableau32.A1" office:value-type="string">
            <text:p text:style-name="P64">Austria</text:p>
          </table:table-cell>
          <table:table-cell table:style-name="Tableau32.A1" office:value-type="string">
            <text:p text:style-name="P64">Das Osterreichische Gallup Ins</text:p>
          </table:table-cell>
          <table:table-cell table:style-name="Tableau32.A1" office:value-type="string">
            <text:p text:style-name="P64">1003 </text:p>
          </table:table-cell>
          <table:table-cell table:style-name="Tableau32.A1" office:value-type="string">
            <text:p text:style-name="P64">09/04/2026 </text:p>
          </table:table-cell>
          <table:table-cell table:style-name="Tableau32.A1" office:value-type="string">
            <text:p text:style-name="P64">28/04/2026</text:p>
          </table:table-cell>
          <table:table-cell table:style-name="Tableau32.A1" office:value-type="string">
            <text:p text:style-name="P64">7842929 </text:p>
          </table:table-cell>
          <table:table-cell table:style-name="Tableau32.A1" office:value-type="string">
            <text:p text:style-name="P103">2.0%</text:p>
          </table:table-cell>
        </table:table-row>
        <table:table-row>
          <table:table-cell table:style-name="Tableau32.A1" office:value-type="string">
            <text:p text:style-name="P102">PL</text:p>
          </table:table-cell>
          <table:table-cell table:style-name="Tableau32.A1" office:value-type="string">
            <text:p text:style-name="P64">Poola</text:p>
          </table:table-cell>
          <table:table-cell table:style-name="Tableau32.A1" office:value-type="string">
            <text:p text:style-name="P64">Teaduskollektiiv </text:p>
          </table:table-cell>
          <table:table-cell table:style-name="Tableau32.A1" office:value-type="string">
            <text:p text:style-name="P64">1020 </text:p>
          </table:table-cell>
          <table:table-cell table:style-name="Tableau32.A1" office:value-type="string">
            <text:p text:style-name="P64">lOlO4/2026 </text:p>
          </table:table-cell>
          <table:table-cell table:style-name="Tableau32.A1" office:value-type="string">
            <text:p text:style-name="P64">27/04/2026</text:p>
          </table:table-cell>
          <table:table-cell table:style-name="Tableau32.A1" office:value-type="string">
            <text:p text:style-name="P64">31082980 </text:p>
          </table:table-cell>
          <table:table-cell table:style-name="Tableau32.A1" office:value-type="string">
            <text:p text:style-name="P103">8.1%</text:p>
          </table:table-cell>
        </table:table-row>
        <table:table-row>
          <table:table-cell table:style-name="Tableau32.A1" office:value-type="string">
            <text:p text:style-name="P102">PT.</text:p>
          </table:table-cell>
          <table:table-cell table:style-name="Tableau32.A1" office:value-type="string">
            <text:p text:style-name="P64">Ponugal</text:p>
          </table:table-cell>
          <table:table-cell table:style-name="Tableau32.A1" office:value-type="string">
            <text:p text:style-name="P64">Intercampus SA </text:p>
          </table:table-cell>
          <table:table-cell table:style-name="Tableau32.A1" office:value-type="string">
            <text:p text:style-name="P64">1031 </text:p>
          </table:table-cell>
          <table:table-cell table:style-name="Tableau32.A1" office:value-type="string">
            <text:p text:style-name="P64">09l04/2026 </text:p>
          </table:table-cell>
          <table:table-cell table:style-name="Tableau32.A1" office:value-type="string">
            <text:p text:style-name="P64">29/04/2026</text:p>
          </table:table-cell>
          <table:table-cell table:style-name="Tableau32.A1" office:value-type="string">
            <text:p text:style-name="P64">9275958 </text:p>
          </table:table-cell>
          <table:table-cell table:style-name="Tableau32.A1" office:value-type="string">
            <text:p text:style-name="P103">2.4%</text:p>
          </table:table-cell>
        </table:table-row>
        <table:table-row>
          <table:table-cell table:style-name="Tableau32.A1" office:value-type="string">
            <text:p text:style-name="P102">RO</text:p>
          </table:table-cell>
          <table:table-cell table:style-name="Tableau32.A1" office:value-type="string">
            <text:p text:style-name="P64">Rumeenia</text:p>
          </table:table-cell>
          <table:table-cell table:style-name="Tableau32.A1" office:value-type="string">
            <text:p text:style-name="P64">CSOP SRL </text:p>
          </table:table-cell>
          <table:table-cell table:style-name="Tableau32.A1" office:value-type="string">
            <text:p text:style-name="P64">1045 </text:p>
          </table:table-cell>
          <table:table-cell table:style-name="Tableau32.A1" office:value-type="string">
            <text:p text:style-name="P64">091040026 </text:p>
          </table:table-cell>
          <table:table-cell table:style-name="Tableau32.A1" office:value-type="string">
            <text:p text:style-name="P64">29l04/2026</text:p>
          </table:table-cell>
          <table:table-cell table:style-name="Tableau32.A1" office:value-type="string">
            <text:p text:style-name="P64">16034437 </text:p>
          </table:table-cell>
          <table:table-cell table:style-name="Tableau32.A1" office:value-type="string">
            <text:p text:style-name="P103">4.2%</text:p>
          </table:table-cell>
        </table:table-row>
        <table:table-row>
          <table:table-cell table:style-name="Tableau32.A1" office:value-type="string">
            <text:p text:style-name="P102">SI</text:p>
          </table:table-cell>
          <table:table-cell table:style-name="Tableau32.A1" office:value-type="string">
            <text:p text:style-name="P64">Sloveenia</text:p>
          </table:table-cell>
          <table:table-cell table:style-name="Tableau32.A1" office:value-type="string">
            <text:p text:style-name="P64">Mediana D00 </text:p>
          </table:table-cell>
          <table:table-cell table:style-name="Tableau32.A1" office:value-type="string">
            <text:p text:style-name="P64">1007 </text:p>
          </table:table-cell>
          <table:table-cell table:style-name="Tableau32.A1" office:value-type="string">
            <text:p text:style-name="P64">09104/2026 </text:p>
          </table:table-cell>
          <table:table-cell table:style-name="Tableau32.A1" office:value-type="string">
            <text:p text:style-name="P64">26/04/2026</text:p>
          </table:table-cell>
          <table:table-cell table:style-name="Tableau32.A1" office:value-type="string">
            <text:p text:style-name="P64">1811104 </text:p>
          </table:table-cell>
          <table:table-cell table:style-name="Tableau32.A1" office:value-type="string">
            <text:p text:style-name="P103">0.5%</text:p>
          </table:table-cell>
        </table:table-row>
        <table:table-row>
          <table:table-cell table:style-name="Tableau32.A1" office:value-type="string">
            <text:p text:style-name="P102">SK</text:p>
          </table:table-cell>
          <table:table-cell table:style-name="Tableau32.A1" office:value-type="string">
            <text:p text:style-name="P64">Slovakkia</text:p>
          </table:table-cell>
          <table:table-cell table:style-name="Tableau32.A1" office:value-type="string">
            <text:p text:style-name="P64">MN jõud </text:p>
          </table:table-cell>
          <table:table-cell table:style-name="Tableau32.A1" office:value-type="string">
            <text:p text:style-name="P64">1001 </text:p>
          </table:table-cell>
          <table:table-cell table:style-name="Tableau32.A1" office:value-type="string">
            <text:p text:style-name="P64">09/042026 </text:p>
          </table:table-cell>
          <table:table-cell table:style-name="Tableau32.A1" office:value-type="string">
            <text:p text:style-name="P64">2404/2026 </text:p>
          </table:table-cell>
          <table:table-cell table:style-name="Tableau32.A1" office:value-type="string">
            <text:p text:style-name="P64">4557290 </text:p>
          </table:table-cell>
          <table:table-cell table:style-name="Tableau32.A1" office:value-type="string">
            <text:p text:style-name="P103">1.2%</text:p>
          </table:table-cell>
        </table:table-row>
        <table:table-row>
          <table:table-cell table:style-name="Tableau32.A1" office:value-type="string">
            <text:p text:style-name="P102">Fl</text:p>
          </table:table-cell>
          <table:table-cell table:style-name="Tableau32.A1" office:value-type="string">
            <text:p text:style-name="P64">Soome</text:p>
          </table:table-cell>
          <table:table-cell table:style-name="Tableau32.A1" office:value-type="string">
            <text:p text:style-name="P64">Taloustutkimus 0y </text:p>
          </table:table-cell>
          <table:table-cell table:style-name="Tableau32.A1" office:value-type="string">
            <text:p text:style-name="P64">1016 </text:p>
          </table:table-cell>
          <table:table-cell table:style-name="Tableau32.A1" office:value-type="string">
            <text:p text:style-name="P64">09lO4/2026 </text:p>
          </table:table-cell>
          <table:table-cell table:style-name="Tableau32.A1" office:value-type="string">
            <text:p text:style-name="P64">29/04/2026</text:p>
          </table:table-cell>
          <table:table-cell table:style-name="Tableau32.A1" office:value-type="string">
            <text:p text:style-name="P64">4771619 </text:p>
          </table:table-cell>
          <table:table-cell table:style-name="Tableau32.A1" office:value-type="string">
            <text:p text:style-name="P103">1.2%</text:p>
          </table:table-cell>
        </table:table-row>
        <table:table-row>
          <table:table-cell table:style-name="Tableau32.A1" office:value-type="string">
            <text:p text:style-name="P66">SE</text:p>
          </table:table-cell>
          <table:table-cell table:style-name="Tableau32.A1" office:value-type="string">
            <text:p text:style-name="P64">Rootsi</text:p>
          </table:table-cell>
          <table:table-cell table:style-name="Tableau32.A1" office:value-type="string">
            <text:p text:style-name="P64">Mantle Rootsi (Verian)</text:p>
          </table:table-cell>
          <table:table-cell table:style-name="Tableau32.A1" office:value-type="string">
            <text:p text:style-name="P64">1037</text:p>
          </table:table-cell>
          <table:table-cell table:style-name="Tableau32.A1" office:value-type="string">
            <text:p text:style-name="P64">09/04/2026 </text:p>
          </table:table-cell>
          <table:table-cell table:style-name="Tableau32.A1" office:value-type="string">
            <text:p text:style-name="P64">29/04/2026</text:p>
          </table:table-cell>
          <table:table-cell table:style-name="Tableau32.A1" office:value-type="string">
            <text:p text:style-name="P64">8748126</text:p>
          </table:table-cell>
          <table:table-cell table:style-name="Tableau32.A1" office:value-type="string">
            <text:p text:style-name="P103">2.3%</text:p>
          </table:table-cell>
        </table:table-row>
        <table:table-row>
          <table:table-cell table:style-name="Tableau32.A1" office:value-type="string">
            <text:p text:style-name="P68"/>
          </table:table-cell>
          <table:table-cell table:style-name="Tableau32.A1" office:value-type="string">
            <text:p text:style-name="P68"/>
          </table:table-cell>
          <table:table-cell table:style-name="Tableau32.A1"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A1" office:value-type="string">
            <text:p text:style-name="P68"/>
          </table:table-cell>
        </table:table-row>
        <table:table-row>
          <table:table-cell table:style-name="Tableau32.A1" office:value-type="string">
            <text:p text:style-name="P68"/>
          </table:table-cell>
          <table:table-cell table:style-name="Tableau32.A1" office:value-type="string">
            <text:p text:style-name="P68"/>
          </table:table-cell>
          <table:table-cell table:style-name="Tableau32.A1" office:value-type="string">
            <text:p text:style-name="P64">EL 27 kokku</text:p>
          </table:table-cell>
          <table:table-cell table:style-name="Tableau32.A1" office:value-type="string">
            <text:p text:style-name="P64">26421</text:p>
          </table:table-cell>
          <table:table-cell table:style-name="Tableau32.A1" office:value-type="string">
            <text:p text:style-name="P64">09/04/2026 </text:p>
          </table:table-cell>
          <table:table-cell table:style-name="Tableau32.A1" office:value-type="string">
            <text:p text:style-name="P64">04/05/2026</text:p>
          </table:table-cell>
          <table:table-cell table:style-name="Tableau32.A1" office:value-type="string">
            <text:p text:style-name="P64">383603764</text:p>
          </table:table-cell>
          <table:table-cell table:style-name="Tableau32.H31" office:value-type="percentage" office:value="1">
            <text:p text:style-name="P103">100,00 %</text:p>
          </table:table-cell>
        </table:table-row>
        <table:table-row>
          <table:table-cell table:style-name="Tableau32.A1" office:value-type="string">
            <text:p text:style-name="P68"/>
          </table:table-cell>
          <table:table-cell table:style-name="Tableau32.A1" office:value-type="string">
            <text:p text:style-name="P68"/>
          </table:table-cell>
          <table:table-cell table:style-name="Tableau32.A1"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cell table:style-name="Tableau32.D2" office:value-type="string">
            <text:p text:style-name="P68"/>
          </table:table-cell>
        </table:table-row>
        <table:table-row>
          <table:table-cell table:style-name="Tableau32.A1" table:number-columns-spanned="8" office:value-type="string">
            <text:p text:style-name="P66">* Tuleb märkida, et ümardamise tõttu võib tabelis esitatud protsendimäär kokku ületada 100 %. </text:p>
          </table:table-cell>
          <table:covered-table-cell/>
          <table:covered-table-cell/>
          <table:covered-table-cell/>
          <table:covered-table-cell/>
          <table:covered-table-cell/>
          <table:covered-table-cell/>
          <table:covered-table-cell/>
        </table:table-row>
      </table:table>
      <text:p text:style-name="P30"/>
      <text:h text:style-name="P16" text:outline-level="2"><text:bookmark-start text:name="__RefHeading___Toc316650_3078747257"/>Intervjuu režiim riikide kaupa<text:bookmark-end text:name="__RefHeading___Toc316650_3078747257"/></text:h>
      <text:p text:style-name="P30">Intervjuud viidi läbi näost näkku intervjuude kaudu kas füüsiliselt inimeste kodudes või kaugvideosuhtluse kaudu asjakohases riigikeeles. Video kaugintervjuud („veebipõhine näost näkku“ või CAVI, arvutipõhine videointervjuu, viidi läbi ainult Küprose Vabariigis, Taanis, Maltal, Soomes ja Rootsis).</text:p>
      <text:p text:style-name="P30"/>
      <table:table table:name="Tableau33" table:style-name="Tableau33">
        <table:table-column table:style-name="Tableau33.A" table:number-columns-repeated="5"/>
        <table:table-row table:style-name="Tableau33.1">
          <table:table-cell table:style-name="Tableau33.A1" office:value-type="string">
            <text:p text:style-name="P53"/>
          </table:table-cell>
          <table:table-cell table:style-name="Tableau33.A1" office:value-type="string">
            <text:p text:style-name="P54">Riigid</text:p>
          </table:table-cell>
          <table:table-cell table:style-name="Tableau33.A1" office:value-type="string">
            <text:p text:style-name="P50">KAPI-intervjuude arv</text:p>
          </table:table-cell>
          <table:table-cell table:style-name="Tableau33.A1" office:value-type="string">
            <text:p text:style-name="P50">CAVI INTERVI SEISUKOHTIDE N</text:p>
          </table:table-cell>
          <table:table-cell table:style-name="Tableau33.A1" office:value-type="string">
            <text:p text:style-name="P50">Sekkumiste arv kokku</text:p>
          </table:table-cell>
        </table:table-row>
        <table:table-row table:style-name="Tableau33.1">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row>
        <table:table-row table:style-name="Tableau33.1">
          <table:table-cell table:style-name="Tableau33.A1" office:value-type="string">
            <text:p text:style-name="P104">BE</text:p>
          </table:table-cell>
          <table:table-cell table:style-name="Tableau33.A1" office:value-type="string">
            <text:p text:style-name="P54">Belgia</text:p>
          </table:table-cell>
          <table:table-cell table:style-name="Tableau33.C3" office:value-type="float" office:value="1021">
            <text:p text:style-name="P55">1021</text:p>
          </table:table-cell>
          <table:table-cell table:style-name="Tableau33.A1" office:value-type="string">
            <text:p text:style-name="P53"/>
          </table:table-cell>
          <table:table-cell table:style-name="Tableau33.C3" office:value-type="float" office:value="1021">
            <text:p text:style-name="P55">1021</text:p>
          </table:table-cell>
        </table:table-row>
        <table:table-row table:style-name="Tableau33.1">
          <table:table-cell table:style-name="Tableau33.A1" office:value-type="string">
            <text:p text:style-name="P104">BG</text:p>
          </table:table-cell>
          <table:table-cell table:style-name="Tableau33.A1" office:value-type="string">
            <text:p text:style-name="P54">Bulgaaria</text:p>
          </table:table-cell>
          <table:table-cell table:style-name="Tableau33.C3" office:value-type="float" office:value="1014">
            <text:p text:style-name="P55">1014</text:p>
          </table:table-cell>
          <table:table-cell table:style-name="Tableau33.A1" office:value-type="string">
            <text:p text:style-name="P53"/>
          </table:table-cell>
          <table:table-cell table:style-name="Tableau33.C3" office:value-type="float" office:value="1014">
            <text:p text:style-name="P55">1014</text:p>
          </table:table-cell>
        </table:table-row>
        <table:table-row table:style-name="Tableau33.1">
          <table:table-cell table:style-name="Tableau33.A1" office:value-type="string">
            <text:p text:style-name="P104">CZ</text:p>
          </table:table-cell>
          <table:table-cell table:style-name="Tableau33.A1" office:value-type="string">
            <text:p text:style-name="P54">Tšehhi</text:p>
          </table:table-cell>
          <table:table-cell table:style-name="Tableau33.C3" office:value-type="float" office:value="1049">
            <text:p text:style-name="P55">1049</text:p>
          </table:table-cell>
          <table:table-cell table:style-name="Tableau33.A1" office:value-type="string">
            <text:p text:style-name="P53"/>
          </table:table-cell>
          <table:table-cell table:style-name="Tableau33.C3" office:value-type="float" office:value="1049">
            <text:p text:style-name="P55">1049</text:p>
          </table:table-cell>
        </table:table-row>
        <table:table-row table:style-name="Tableau33.1">
          <table:table-cell table:style-name="Tableau33.A1" office:value-type="string">
            <text:p text:style-name="P104">DK</text:p>
          </table:table-cell>
          <table:table-cell table:style-name="Tableau33.A1" office:value-type="string">
            <text:p text:style-name="P54">Taani</text:p>
          </table:table-cell>
          <table:table-cell table:style-name="Tableau33.C3" office:value-type="float" office:value="686">
            <text:p text:style-name="P55">686</text:p>
          </table:table-cell>
          <table:table-cell table:style-name="Tableau33.C3" office:value-type="float" office:value="321">
            <text:p text:style-name="P55">321</text:p>
          </table:table-cell>
          <table:table-cell table:style-name="Tableau33.C3" office:value-type="float" office:value="1007">
            <text:p text:style-name="P55">1007</text:p>
          </table:table-cell>
        </table:table-row>
        <table:table-row table:style-name="Tableau33.1">
          <table:table-cell table:style-name="Tableau33.A1" office:value-type="string">
            <text:p text:style-name="P104">DE</text:p>
          </table:table-cell>
          <table:table-cell table:style-name="Tableau33.A1" office:value-type="string">
            <text:p text:style-name="P54">Saksamaa</text:p>
          </table:table-cell>
          <table:table-cell table:style-name="Tableau33.C3" office:value-type="float" office:value="1507">
            <text:p text:style-name="P55">1507</text:p>
          </table:table-cell>
          <table:table-cell table:style-name="Tableau33.A1" office:value-type="string">
            <text:p text:style-name="P53"/>
          </table:table-cell>
          <table:table-cell table:style-name="Tableau33.C3" office:value-type="float" office:value="1507">
            <text:p text:style-name="P55">1507</text:p>
          </table:table-cell>
        </table:table-row>
        <table:table-row table:style-name="Tableau33.1">
          <table:table-cell table:style-name="Tableau33.A1" office:value-type="string">
            <text:p text:style-name="P104">EE</text:p>
          </table:table-cell>
          <table:table-cell table:style-name="Tableau33.A1" office:value-type="string">
            <text:p text:style-name="P54">Eesti</text:p>
          </table:table-cell>
          <table:table-cell table:style-name="Tableau33.C3" office:value-type="float" office:value="1006">
            <text:p text:style-name="P55">1006</text:p>
          </table:table-cell>
          <table:table-cell table:style-name="Tableau33.A1" office:value-type="string">
            <text:p text:style-name="P53"/>
          </table:table-cell>
          <table:table-cell table:style-name="Tableau33.C3" office:value-type="float" office:value="1006">
            <text:p text:style-name="P55">1006</text:p>
          </table:table-cell>
        </table:table-row>
        <table:table-row table:style-name="Tableau33.1">
          <table:table-cell table:style-name="Tableau33.A1" office:value-type="string">
            <text:p text:style-name="P104">IE</text:p>
          </table:table-cell>
          <table:table-cell table:style-name="Tableau33.A1" office:value-type="string">
            <text:p text:style-name="P54">Iirimaa</text:p>
          </table:table-cell>
          <table:table-cell table:style-name="Tableau33.C3" office:value-type="float" office:value="1010">
            <text:p text:style-name="P55">1010</text:p>
          </table:table-cell>
          <table:table-cell table:style-name="Tableau33.A1" office:value-type="string">
            <text:p text:style-name="P53"/>
          </table:table-cell>
          <table:table-cell table:style-name="Tableau33.C3" office:value-type="float" office:value="1010">
            <text:p text:style-name="P55">1010</text:p>
          </table:table-cell>
        </table:table-row>
        <table:table-row table:style-name="Tableau33.1">
          <table:table-cell table:style-name="Tableau33.A1" office:value-type="string">
            <text:p text:style-name="P104">EL</text:p>
          </table:table-cell>
          <table:table-cell table:style-name="Tableau33.A1" office:value-type="string">
            <text:p text:style-name="P54">Kreeka</text:p>
          </table:table-cell>
          <table:table-cell table:style-name="Tableau33.C3" office:value-type="float" office:value="1007">
            <text:p text:style-name="P55">1007</text:p>
          </table:table-cell>
          <table:table-cell table:style-name="Tableau33.A1" office:value-type="string">
            <text:p text:style-name="P53"/>
          </table:table-cell>
          <table:table-cell table:style-name="Tableau33.C3" office:value-type="float" office:value="1007">
            <text:p text:style-name="P55">1007</text:p>
          </table:table-cell>
        </table:table-row>
        <table:table-row table:style-name="Tableau33.1">
          <table:table-cell table:style-name="Tableau33.A1" office:value-type="string">
            <text:p text:style-name="P104">ES</text:p>
          </table:table-cell>
          <table:table-cell table:style-name="Tableau33.A1" office:value-type="string">
            <text:p text:style-name="P54">Hispaania</text:p>
          </table:table-cell>
          <table:table-cell table:style-name="Tableau33.C3" office:value-type="float" office:value="1006">
            <text:p text:style-name="P55">1006</text:p>
          </table:table-cell>
          <table:table-cell table:style-name="Tableau33.A1" office:value-type="string">
            <text:p text:style-name="P53"/>
          </table:table-cell>
          <table:table-cell table:style-name="Tableau33.C3" office:value-type="float" office:value="1006">
            <text:p text:style-name="P55">1006</text:p>
          </table:table-cell>
        </table:table-row>
        <table:table-row table:style-name="Tableau33.1">
          <table:table-cell table:style-name="Tableau33.A1" office:value-type="string">
            <text:p text:style-name="P104">FR</text:p>
          </table:table-cell>
          <table:table-cell table:style-name="Tableau33.A1" office:value-type="string">
            <text:p text:style-name="P54">Prantsusmaa</text:p>
          </table:table-cell>
          <table:table-cell table:style-name="Tableau33.C3" office:value-type="float" office:value="1016">
            <text:p text:style-name="P55">1016</text:p>
          </table:table-cell>
          <table:table-cell table:style-name="Tableau33.A1" office:value-type="string">
            <text:p text:style-name="P53"/>
          </table:table-cell>
          <table:table-cell table:style-name="Tableau33.C3" office:value-type="float" office:value="1016">
            <text:p text:style-name="P55">1016</text:p>
          </table:table-cell>
        </table:table-row>
        <table:table-row table:style-name="Tableau33.1">
          <table:table-cell table:style-name="Tableau33.A1" office:value-type="string">
            <text:p text:style-name="P104">HR</text:p>
          </table:table-cell>
          <table:table-cell table:style-name="Tableau33.A1" office:value-type="string">
            <text:p text:style-name="P54">Horvaatia</text:p>
          </table:table-cell>
          <table:table-cell table:style-name="Tableau33.C3" office:value-type="float" office:value="1007">
            <text:p text:style-name="P55">1007</text:p>
          </table:table-cell>
          <table:table-cell table:style-name="Tableau33.A1" office:value-type="string">
            <text:p text:style-name="P53"/>
          </table:table-cell>
          <table:table-cell table:style-name="Tableau33.C3" office:value-type="float" office:value="1007">
            <text:p text:style-name="P55">1007</text:p>
          </table:table-cell>
        </table:table-row>
        <table:table-row table:style-name="Tableau33.1">
          <table:table-cell table:style-name="Tableau33.A1" office:value-type="string">
            <text:p text:style-name="P104">IT</text:p>
          </table:table-cell>
          <table:table-cell table:style-name="Tableau33.A1" office:value-type="string">
            <text:p text:style-name="P54">Itaalia</text:p>
          </table:table-cell>
          <table:table-cell table:style-name="Tableau33.C3" office:value-type="float" office:value="1029">
            <text:p text:style-name="P55">1029</text:p>
          </table:table-cell>
          <table:table-cell table:style-name="Tableau33.A1" office:value-type="string">
            <text:p text:style-name="P53"/>
          </table:table-cell>
          <table:table-cell table:style-name="Tableau33.C3" office:value-type="float" office:value="1029">
            <text:p text:style-name="P55">1029</text:p>
          </table:table-cell>
        </table:table-row>
        <table:table-row table:style-name="Tableau33.1">
          <table:table-cell table:style-name="Tableau33.A1" office:value-type="string">
            <text:p text:style-name="P104">CY</text:p>
          </table:table-cell>
          <table:table-cell table:style-name="Tableau33.A1" office:value-type="string">
            <text:p text:style-name="P54">RepofCyprus</text:p>
          </table:table-cell>
          <table:table-cell table:style-name="Tableau33.C3" office:value-type="float" office:value="420">
            <text:p text:style-name="P55">420</text:p>
          </table:table-cell>
          <table:table-cell table:style-name="Tableau33.C3" office:value-type="float" office:value="84">
            <text:p text:style-name="P55">84</text:p>
          </table:table-cell>
          <table:table-cell table:style-name="Tableau33.C3" office:value-type="float" office:value="504">
            <text:p text:style-name="P55">504</text:p>
          </table:table-cell>
        </table:table-row>
        <table:table-row table:style-name="Tableau33.1">
          <table:table-cell table:style-name="Tableau33.A1" office:value-type="string">
            <text:p text:style-name="P104">LV</text:p>
          </table:table-cell>
          <table:table-cell table:style-name="Tableau33.A1" office:value-type="string">
            <text:p text:style-name="P54">Läti</text:p>
          </table:table-cell>
          <table:table-cell table:style-name="Tableau33.C3" office:value-type="float" office:value="1005">
            <text:p text:style-name="P55">1005</text:p>
          </table:table-cell>
          <table:table-cell table:style-name="Tableau33.A1" office:value-type="string">
            <text:p text:style-name="P53"/>
          </table:table-cell>
          <table:table-cell table:style-name="Tableau33.C3" office:value-type="float" office:value="1005">
            <text:p text:style-name="P55">1005</text:p>
          </table:table-cell>
        </table:table-row>
        <table:table-row table:style-name="Tableau33.1">
          <table:table-cell table:style-name="Tableau33.A1" office:value-type="string">
            <text:p text:style-name="P104">LT</text:p>
          </table:table-cell>
          <table:table-cell table:style-name="Tableau33.A1" office:value-type="string">
            <text:p text:style-name="P54">Leedu</text:p>
          </table:table-cell>
          <table:table-cell table:style-name="Tableau33.C3" office:value-type="float" office:value="1017">
            <text:p text:style-name="P55">1017</text:p>
          </table:table-cell>
          <table:table-cell table:style-name="Tableau33.A1" office:value-type="string">
            <text:p text:style-name="P53"/>
          </table:table-cell>
          <table:table-cell table:style-name="Tableau33.C3" office:value-type="float" office:value="1017">
            <text:p text:style-name="P55">1017</text:p>
          </table:table-cell>
        </table:table-row>
        <table:table-row table:style-name="Tableau33.1">
          <table:table-cell table:style-name="Tableau33.A1" office:value-type="string">
            <text:p text:style-name="P104">LU</text:p>
          </table:table-cell>
          <table:table-cell table:style-name="Tableau33.A1" office:value-type="string">
            <text:p text:style-name="P54">Luksemburg</text:p>
          </table:table-cell>
          <table:table-cell table:style-name="Tableau33.C3" office:value-type="float" office:value="508">
            <text:p text:style-name="P55">508</text:p>
          </table:table-cell>
          <table:table-cell table:style-name="Tableau33.A1" office:value-type="string">
            <text:p text:style-name="P53"/>
          </table:table-cell>
          <table:table-cell table:style-name="Tableau33.C3" office:value-type="float" office:value="508">
            <text:p text:style-name="P55">508</text:p>
          </table:table-cell>
        </table:table-row>
        <table:table-row table:style-name="Tableau33.1">
          <table:table-cell table:style-name="Tableau33.A1" office:value-type="string">
            <text:p text:style-name="P104">HU</text:p>
          </table:table-cell>
          <table:table-cell table:style-name="Tableau33.A1" office:value-type="string">
            <text:p text:style-name="P54">Ungari</text:p>
          </table:table-cell>
          <table:table-cell table:style-name="Tableau33.C3" office:value-type="float" office:value="1020">
            <text:p text:style-name="P55">1020</text:p>
          </table:table-cell>
          <table:table-cell table:style-name="Tableau33.A1" office:value-type="string">
            <text:p text:style-name="P53"/>
          </table:table-cell>
          <table:table-cell table:style-name="Tableau33.C3" office:value-type="float" office:value="1020">
            <text:p text:style-name="P55">1020</text:p>
          </table:table-cell>
        </table:table-row>
        <table:table-row table:style-name="Tableau33.1">
          <table:table-cell table:style-name="Tableau33.A1" office:value-type="string">
            <text:p text:style-name="P104">MT</text:p>
          </table:table-cell>
          <table:table-cell table:style-name="Tableau33.A1" office:value-type="string">
            <text:p text:style-name="P54">Malta</text:p>
          </table:table-cell>
          <table:table-cell table:style-name="Tableau33.C3" office:value-type="float" office:value="351">
            <text:p text:style-name="P55">351</text:p>
          </table:table-cell>
          <table:table-cell table:style-name="Tableau33.C3" office:value-type="float" office:value="154">
            <text:p text:style-name="P55">154</text:p>
          </table:table-cell>
          <table:table-cell table:style-name="Tableau33.C3" office:value-type="float" office:value="505">
            <text:p text:style-name="P55">505</text:p>
          </table:table-cell>
        </table:table-row>
        <table:table-row table:style-name="Tableau33.1">
          <table:table-cell table:style-name="Tableau33.A1" office:value-type="string">
            <text:p text:style-name="P104">NL</text:p>
          </table:table-cell>
          <table:table-cell table:style-name="Tableau33.A1" office:value-type="string">
            <text:p text:style-name="P54">Madalmaad</text:p>
          </table:table-cell>
          <table:table-cell table:style-name="Tableau33.C3" office:value-type="float" office:value="1023">
            <text:p text:style-name="P55">1023</text:p>
          </table:table-cell>
          <table:table-cell table:style-name="Tableau33.A1" office:value-type="string">
            <text:p text:style-name="P53"/>
          </table:table-cell>
          <table:table-cell table:style-name="Tableau33.C3" office:value-type="float" office:value="1023">
            <text:p text:style-name="P55">1023</text:p>
          </table:table-cell>
        </table:table-row>
        <table:table-row table:style-name="Tableau33.1">
          <table:table-cell table:style-name="Tableau33.A1" office:value-type="string">
            <text:p text:style-name="P104">AT</text:p>
          </table:table-cell>
          <table:table-cell table:style-name="Tableau33.A1" office:value-type="string">
            <text:p text:style-name="P54">Austria</text:p>
          </table:table-cell>
          <table:table-cell table:style-name="Tableau33.C3" office:value-type="float" office:value="1003">
            <text:p text:style-name="P55">1003</text:p>
          </table:table-cell>
          <table:table-cell table:style-name="Tableau33.A1" office:value-type="string">
            <text:p text:style-name="P53"/>
          </table:table-cell>
          <table:table-cell table:style-name="Tableau33.C3" office:value-type="float" office:value="1003">
            <text:p text:style-name="P55">1003</text:p>
          </table:table-cell>
        </table:table-row>
        <table:table-row table:style-name="Tableau33.1">
          <table:table-cell table:style-name="Tableau33.A1" office:value-type="string">
            <text:p text:style-name="P104">PL</text:p>
          </table:table-cell>
          <table:table-cell table:style-name="Tableau33.A1" office:value-type="string">
            <text:p text:style-name="P54">Poola</text:p>
          </table:table-cell>
          <table:table-cell table:style-name="Tableau33.C3" office:value-type="float" office:value="1020">
            <text:p text:style-name="P55">1020</text:p>
          </table:table-cell>
          <table:table-cell table:style-name="Tableau33.A1" office:value-type="string">
            <text:p text:style-name="P53"/>
          </table:table-cell>
          <table:table-cell table:style-name="Tableau33.C3" office:value-type="float" office:value="1020">
            <text:p text:style-name="P55">1020</text:p>
          </table:table-cell>
        </table:table-row>
        <table:table-row table:style-name="Tableau33.1">
          <table:table-cell table:style-name="Tableau33.A1" office:value-type="string">
            <text:p text:style-name="P104">PT</text:p>
          </table:table-cell>
          <table:table-cell table:style-name="Tableau33.A1" office:value-type="string">
            <text:p text:style-name="P54">Ponugal</text:p>
          </table:table-cell>
          <table:table-cell table:style-name="Tableau33.C3" office:value-type="float" office:value="1031">
            <text:p text:style-name="P55">1031</text:p>
          </table:table-cell>
          <table:table-cell table:style-name="Tableau33.A1" office:value-type="string">
            <text:p text:style-name="P53"/>
          </table:table-cell>
          <table:table-cell table:style-name="Tableau33.C3" office:value-type="float" office:value="1031">
            <text:p text:style-name="P55">1031</text:p>
          </table:table-cell>
        </table:table-row>
        <table:table-row table:style-name="Tableau33.1">
          <table:table-cell table:style-name="Tableau33.A1" office:value-type="string">
            <text:p text:style-name="P104">RO</text:p>
          </table:table-cell>
          <table:table-cell table:style-name="Tableau33.A1" office:value-type="string">
            <text:p text:style-name="P54">Rumeenia</text:p>
          </table:table-cell>
          <table:table-cell table:style-name="Tableau33.C3" office:value-type="float" office:value="1045">
            <text:p text:style-name="P55">1045</text:p>
          </table:table-cell>
          <table:table-cell table:style-name="Tableau33.A1" office:value-type="string">
            <text:p text:style-name="P53"/>
          </table:table-cell>
          <table:table-cell table:style-name="Tableau33.C3" office:value-type="float" office:value="1045">
            <text:p text:style-name="P55">1045</text:p>
          </table:table-cell>
        </table:table-row>
        <table:table-row table:style-name="Tableau33.1">
          <table:table-cell table:style-name="Tableau33.A1" office:value-type="string">
            <text:p text:style-name="P104">SI</text:p>
          </table:table-cell>
          <table:table-cell table:style-name="Tableau33.A1" office:value-type="string">
            <text:p text:style-name="P54">Sloveenia</text:p>
          </table:table-cell>
          <table:table-cell table:style-name="Tableau33.C3" office:value-type="float" office:value="1007">
            <text:p text:style-name="P55">1007</text:p>
          </table:table-cell>
          <table:table-cell table:style-name="Tableau33.A1" office:value-type="string">
            <text:p text:style-name="P53"/>
          </table:table-cell>
          <table:table-cell table:style-name="Tableau33.C3" office:value-type="float" office:value="1007">
            <text:p text:style-name="P55">1007</text:p>
          </table:table-cell>
        </table:table-row>
        <table:table-row table:style-name="Tableau33.1">
          <table:table-cell table:style-name="Tableau33.A1" office:value-type="string">
            <text:p text:style-name="P104">SK</text:p>
          </table:table-cell>
          <table:table-cell table:style-name="Tableau33.A1" office:value-type="string">
            <text:p text:style-name="P54">Slovakkia</text:p>
          </table:table-cell>
          <table:table-cell table:style-name="Tableau33.C3" office:value-type="float" office:value="1001">
            <text:p text:style-name="P55">1001</text:p>
          </table:table-cell>
          <table:table-cell table:style-name="Tableau33.A1" office:value-type="string">
            <text:p text:style-name="P53"/>
          </table:table-cell>
          <table:table-cell table:style-name="Tableau33.C3" office:value-type="float" office:value="1001">
            <text:p text:style-name="P55">1001</text:p>
          </table:table-cell>
        </table:table-row>
        <table:table-row table:style-name="Tableau33.1">
          <table:table-cell table:style-name="Tableau33.A1" office:value-type="string">
            <text:p text:style-name="P104">Fl</text:p>
          </table:table-cell>
          <table:table-cell table:style-name="Tableau33.A1" office:value-type="string">
            <text:p text:style-name="P54">Soome</text:p>
          </table:table-cell>
          <table:table-cell table:style-name="Tableau33.C3" office:value-type="float" office:value="717">
            <text:p text:style-name="P55">717</text:p>
          </table:table-cell>
          <table:table-cell table:style-name="Tableau33.C3" office:value-type="float" office:value="299">
            <text:p text:style-name="P55">299</text:p>
          </table:table-cell>
          <table:table-cell table:style-name="Tableau33.C3" office:value-type="float" office:value="1016">
            <text:p text:style-name="P55">1016</text:p>
          </table:table-cell>
        </table:table-row>
        <table:table-row table:style-name="Tableau33.1">
          <table:table-cell table:style-name="Tableau33.A1" office:value-type="string">
            <text:p text:style-name="P50">SE</text:p>
          </table:table-cell>
          <table:table-cell table:style-name="Tableau33.A1" office:value-type="string">
            <text:p text:style-name="P54">Rootsi</text:p>
          </table:table-cell>
          <table:table-cell table:style-name="Tableau33.C3" office:value-type="float" office:value="742">
            <text:p text:style-name="P55">742</text:p>
          </table:table-cell>
          <table:table-cell table:style-name="Tableau33.C3" office:value-type="float" office:value="295">
            <text:p text:style-name="P55">295</text:p>
          </table:table-cell>
          <table:table-cell table:style-name="Tableau33.C3" office:value-type="float" office:value="1037">
            <text:p text:style-name="P55">1037</text:p>
          </table:table-cell>
        </table:table-row>
        <table:table-row table:style-name="Tableau33.1">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row>
        <table:table-row table:style-name="Tableau33.1">
          <table:table-cell table:style-name="Tableau33.A1" office:value-type="string">
            <text:p text:style-name="P53"/>
          </table:table-cell>
          <table:table-cell table:style-name="Tableau33.A1" office:value-type="string">
            <text:p text:style-name="P50">EL 27 kokku</text:p>
          </table:table-cell>
          <table:table-cell table:style-name="Tableau33.C3" office:value-type="float" office:value="25268">
            <text:p text:style-name="P55">25268</text:p>
          </table:table-cell>
          <table:table-cell table:style-name="Tableau33.C3" office:value-type="float" office:value="1153">
            <text:p text:style-name="P55">1153</text:p>
          </table:table-cell>
          <table:table-cell table:style-name="Tableau33.C3" office:value-type="float" office:value="26421">
            <text:p text:style-name="P55">26421</text:p>
          </table:table-cell>
        </table:table-row>
        <table:table-row table:style-name="Tableau33.1">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cell table:style-name="Tableau33.A1" office:value-type="string">
            <text:p text:style-name="P53"/>
          </table:table-cell>
        </table:table-row>
        <table:table-row table:style-name="Tableau33.1">
          <table:table-cell table:style-name="Tableau33.A1" table:number-columns-spanned="5" office:value-type="string">
            <text:p text:style-name="P50">CAPI: Arvuti – abistatud isiklik intervjueerimine </text:p>
          </table:table-cell>
          <table:covered-table-cell/>
          <table:covered-table-cell/>
          <table:covered-table-cell/>
          <table:covered-table-cell/>
        </table:table-row>
        <text:soft-page-break/>
        <table:table-row table:style-name="Tableau33.1">
          <table:table-cell table:style-name="Tableau33.A1" table:number-columns-spanned="5" office:value-type="string">
            <text:p text:style-name="P50">CAVI: Arvutipõhine videointervjuu </text:p>
          </table:table-cell>
          <table:covered-table-cell/>
          <table:covered-table-cell/>
          <table:covered-table-cell/>
          <table:covered-table-cell/>
        </table:table-row>
      </table:table>
      <text:p text:style-name="P30"/>
      <text:h text:style-name="P16" text:outline-level="2"><text:bookmark-start text:name="__RefHeading___Toc316652_3078747257"/>Ravivastuse määrad<text:bookmark-end text:name="__RefHeading___Toc316652_3078747257"/></text:h>
      <text:p text:style-name="P30">Iga riigi puhul võrreldakse vastanud valimit ja universumit (st riigi üldist elanikkonda). Kaalusid kasutatakse selleks, et sobitada universumile vastav valim soo, vanuse, piirkonna ja linnastumise astme järgi. Euroopa hinnangute puhul (st ELi keskmine) kohandatakse riikide osakaalusid, kaaludes neid üles- või allapoole, et kajastada nende üle 15aastaste elanike osakaalu üle 15aastaste ELi elanike hulgas. </text:p>
      <text:p text:style-name="P30">Vastamismäära arvutamiseks jagatakse täielike küsitluste koguarv kõigi külastatud aadresside arvuga, välja arvatud aadressid, mis ei ole toetuskõlblikud, kuid kaasa arvatud aadressid, mille toetuskõlblikkus ei ole teada. Eurobaromeetri uuringu laine 105.3 puhul on Verian Belgiumi arvutatud EL 27 riikide vastamismäärad järgmised:</text:p>
      <text:p text:style-name="P30"/>
      <table:table table:name="Tableau34" table:style-name="Tableau34">
        <table:table-column table:style-name="Tableau34.A"/>
        <table:table-column table:style-name="Tableau34.B"/>
        <table:table-column table:style-name="Tableau34.C"/>
        <table:table-row>
          <table:table-cell table:style-name="Tableau34.A1" office:value-type="string">
            <text:p text:style-name="P53"/>
          </table:table-cell>
          <table:table-cell table:style-name="Tableau34.A1" office:value-type="string">
            <text:p text:style-name="P54">Riigid</text:p>
          </table:table-cell>
          <table:table-cell table:style-name="Tableau34.A1" office:value-type="string">
            <text:p text:style-name="P54">CAPI RESPONSE RATES</text:p>
          </table:table-cell>
        </table:table-row>
        <table:table-row>
          <table:table-cell table:style-name="Tableau34.A1" office:value-type="string">
            <text:p text:style-name="P53"/>
          </table:table-cell>
          <table:table-cell table:style-name="Tableau34.A1" office:value-type="string">
            <text:p text:style-name="P53"/>
          </table:table-cell>
          <table:table-cell table:style-name="Tableau34.C2" office:value-type="string">
            <text:p text:style-name="P53"/>
          </table:table-cell>
        </table:table-row>
        <table:table-row>
          <table:table-cell table:style-name="Tableau34.A1" office:value-type="string">
            <text:p text:style-name="P104">BE</text:p>
          </table:table-cell>
          <table:table-cell table:style-name="Tableau34.A1" office:value-type="string">
            <text:p text:style-name="P54">Belgia</text:p>
          </table:table-cell>
          <table:table-cell table:style-name="Tableau34.A1" office:value-type="string">
            <text:p text:style-name="P54">58.8% </text:p>
          </table:table-cell>
        </table:table-row>
        <table:table-row>
          <table:table-cell table:style-name="Tableau34.A1" office:value-type="string">
            <text:p text:style-name="P104">BG</text:p>
          </table:table-cell>
          <table:table-cell table:style-name="Tableau34.A1" office:value-type="string">
            <text:p text:style-name="P54">Bulgaaria</text:p>
          </table:table-cell>
          <table:table-cell table:style-name="Tableau34.A1" office:value-type="string">
            <text:p text:style-name="P54">42.9% </text:p>
          </table:table-cell>
        </table:table-row>
        <table:table-row>
          <table:table-cell table:style-name="Tableau34.A1" office:value-type="string">
            <text:p text:style-name="P104">CZ</text:p>
          </table:table-cell>
          <table:table-cell table:style-name="Tableau34.A1" office:value-type="string">
            <text:p text:style-name="P54">Tšehhi</text:p>
          </table:table-cell>
          <table:table-cell table:style-name="Tableau34.A1" office:value-type="string">
            <text:p text:style-name="P54">60.8% </text:p>
          </table:table-cell>
        </table:table-row>
        <table:table-row>
          <table:table-cell table:style-name="Tableau34.A1" office:value-type="string">
            <text:p text:style-name="P104">DK</text:p>
          </table:table-cell>
          <table:table-cell table:style-name="Tableau34.A1" office:value-type="string">
            <text:p text:style-name="P54">Taani</text:p>
          </table:table-cell>
          <table:table-cell table:style-name="Tableau34.A1" office:value-type="string">
            <text:p text:style-name="P54">56.2% </text:p>
          </table:table-cell>
        </table:table-row>
        <table:table-row>
          <table:table-cell table:style-name="Tableau34.A1" office:value-type="string">
            <text:p text:style-name="P104">DE</text:p>
          </table:table-cell>
          <table:table-cell table:style-name="Tableau34.A1" office:value-type="string">
            <text:p text:style-name="P54">Saksamaa</text:p>
          </table:table-cell>
          <table:table-cell table:style-name="Tableau34.A1" office:value-type="string">
            <text:p text:style-name="P54">32.6% </text:p>
          </table:table-cell>
        </table:table-row>
        <table:table-row>
          <table:table-cell table:style-name="Tableau34.A1" office:value-type="string">
            <text:p text:style-name="P104">EE</text:p>
          </table:table-cell>
          <table:table-cell table:style-name="Tableau34.A1" office:value-type="string">
            <text:p text:style-name="P54">Eesti</text:p>
          </table:table-cell>
          <table:table-cell table:style-name="Tableau34.A1" office:value-type="string">
            <text:p text:style-name="P54">63.4% </text:p>
          </table:table-cell>
        </table:table-row>
        <table:table-row>
          <table:table-cell table:style-name="Tableau34.A1" office:value-type="string">
            <text:p text:style-name="P104">IE</text:p>
          </table:table-cell>
          <table:table-cell table:style-name="Tableau34.A1" office:value-type="string">
            <text:p text:style-name="P54">Iirimaa</text:p>
          </table:table-cell>
          <table:table-cell table:style-name="Tableau34.A1" office:value-type="string">
            <text:p text:style-name="P54">59.0% </text:p>
          </table:table-cell>
        </table:table-row>
        <table:table-row>
          <table:table-cell table:style-name="Tableau34.A1" office:value-type="string">
            <text:p text:style-name="P104">EL</text:p>
          </table:table-cell>
          <table:table-cell table:style-name="Tableau34.A1" office:value-type="string">
            <text:p text:style-name="P54">Kreeka</text:p>
          </table:table-cell>
          <table:table-cell table:style-name="Tableau34.A1" office:value-type="string">
            <text:p text:style-name="P54">37.9% </text:p>
          </table:table-cell>
        </table:table-row>
        <table:table-row>
          <table:table-cell table:style-name="Tableau34.A1" office:value-type="string">
            <text:p text:style-name="P104">ES</text:p>
          </table:table-cell>
          <table:table-cell table:style-name="Tableau34.A1" office:value-type="string">
            <text:p text:style-name="P54">Hispaania</text:p>
          </table:table-cell>
          <table:table-cell table:style-name="Tableau34.A1" office:value-type="string">
            <text:p text:style-name="P54">36.8% </text:p>
          </table:table-cell>
        </table:table-row>
        <table:table-row>
          <table:table-cell table:style-name="Tableau34.A1" office:value-type="string">
            <text:p text:style-name="P104">FR</text:p>
          </table:table-cell>
          <table:table-cell table:style-name="Tableau34.A1" office:value-type="string">
            <text:p text:style-name="P54">Prantsusmaa</text:p>
          </table:table-cell>
          <table:table-cell table:style-name="Tableau34.A1" office:value-type="string">
            <text:p text:style-name="P54">38.6% </text:p>
          </table:table-cell>
        </table:table-row>
        <table:table-row>
          <table:table-cell table:style-name="Tableau34.A1" office:value-type="string">
            <text:p text:style-name="P104">HR</text:p>
          </table:table-cell>
          <table:table-cell table:style-name="Tableau34.A1" office:value-type="string">
            <text:p text:style-name="P54">Horvaatia</text:p>
          </table:table-cell>
          <table:table-cell table:style-name="Tableau34.A1" office:value-type="string">
            <text:p text:style-name="P54">49.6% </text:p>
          </table:table-cell>
        </table:table-row>
        <table:table-row>
          <table:table-cell table:style-name="Tableau34.A1" office:value-type="string">
            <text:p text:style-name="P104">IT</text:p>
          </table:table-cell>
          <table:table-cell table:style-name="Tableau34.A1" office:value-type="string">
            <text:p text:style-name="P54">Itaalia</text:p>
          </table:table-cell>
          <table:table-cell table:style-name="Tableau34.A1" office:value-type="string">
            <text:p text:style-name="P54">31.7% </text:p>
          </table:table-cell>
        </table:table-row>
        <table:table-row>
          <table:table-cell table:style-name="Tableau34.A1" office:value-type="string">
            <text:p text:style-name="P104">CY</text:p>
          </table:table-cell>
          <table:table-cell table:style-name="Tableau34.A1" office:value-type="string">
            <text:p text:style-name="P54">Küprose Vabariik</text:p>
          </table:table-cell>
          <table:table-cell table:style-name="Tableau34.A1" office:value-type="string">
            <text:p text:style-name="P54">80.8% </text:p>
          </table:table-cell>
        </table:table-row>
        <table:table-row>
          <table:table-cell table:style-name="Tableau34.A1" office:value-type="string">
            <text:p text:style-name="P104">LV</text:p>
          </table:table-cell>
          <table:table-cell table:style-name="Tableau34.A1" office:value-type="string">
            <text:p text:style-name="P54">Läti</text:p>
          </table:table-cell>
          <table:table-cell table:style-name="Tableau34.A1" office:value-type="string">
            <text:p text:style-name="P54">65.7% </text:p>
          </table:table-cell>
        </table:table-row>
        <table:table-row>
          <table:table-cell table:style-name="Tableau34.A1" office:value-type="string">
            <text:p text:style-name="P104">LT</text:p>
          </table:table-cell>
          <table:table-cell table:style-name="Tableau34.A1" office:value-type="string">
            <text:p text:style-name="P54">Leedu</text:p>
          </table:table-cell>
          <table:table-cell table:style-name="Tableau34.A1" office:value-type="string">
            <text:p text:style-name="P54">43.9% </text:p>
          </table:table-cell>
        </table:table-row>
        <table:table-row>
          <table:table-cell table:style-name="Tableau34.A1" office:value-type="string">
            <text:p text:style-name="P104">LU</text:p>
          </table:table-cell>
          <table:table-cell table:style-name="Tableau34.A1" office:value-type="string">
            <text:p text:style-name="P54">Luksemburg</text:p>
          </table:table-cell>
          <table:table-cell table:style-name="Tableau34.A1" office:value-type="string">
            <text:p text:style-name="P54">30.4% </text:p>
          </table:table-cell>
        </table:table-row>
        <table:table-row>
          <table:table-cell table:style-name="Tableau34.A1" office:value-type="string">
            <text:p text:style-name="P104">HU</text:p>
          </table:table-cell>
          <table:table-cell table:style-name="Tableau34.A1" office:value-type="string">
            <text:p text:style-name="P54">Ungari</text:p>
          </table:table-cell>
          <table:table-cell table:style-name="Tableau34.A1" office:value-type="string">
            <text:p text:style-name="P54">60.5% </text:p>
          </table:table-cell>
        </table:table-row>
        <table:table-row>
          <table:table-cell table:style-name="Tableau34.A1" office:value-type="string">
            <text:p text:style-name="P104">MT</text:p>
          </table:table-cell>
          <table:table-cell table:style-name="Tableau34.A1" office:value-type="string">
            <text:p text:style-name="P54">Malta</text:p>
          </table:table-cell>
          <table:table-cell table:style-name="Tableau34.A1" office:value-type="string">
            <text:p text:style-name="P54">82.2% </text:p>
          </table:table-cell>
        </table:table-row>
        <table:table-row>
          <table:table-cell table:style-name="Tableau34.A1" office:value-type="string">
            <text:p text:style-name="P104">NL</text:p>
          </table:table-cell>
          <table:table-cell table:style-name="Tableau34.A1" office:value-type="string">
            <text:p text:style-name="P54">Madalmaad</text:p>
          </table:table-cell>
          <table:table-cell table:style-name="Tableau34.A1" office:value-type="string">
            <text:p text:style-name="P54">94.5% </text:p>
          </table:table-cell>
        </table:table-row>
        <table:table-row>
          <table:table-cell table:style-name="Tableau34.A1" office:value-type="string">
            <text:p text:style-name="P104">AT</text:p>
          </table:table-cell>
          <table:table-cell table:style-name="Tableau34.A1" office:value-type="string">
            <text:p text:style-name="P54">Austria</text:p>
          </table:table-cell>
          <table:table-cell table:style-name="Tableau34.A1" office:value-type="string">
            <text:p text:style-name="P54">46.5% </text:p>
          </table:table-cell>
        </table:table-row>
        <table:table-row>
          <table:table-cell table:style-name="Tableau34.A1" office:value-type="string">
            <text:p text:style-name="P104">PL</text:p>
          </table:table-cell>
          <table:table-cell table:style-name="Tableau34.A1" office:value-type="string">
            <text:p text:style-name="P54">Poola</text:p>
          </table:table-cell>
          <table:table-cell table:style-name="Tableau34.A1" office:value-type="string">
            <text:p text:style-name="P54">50.2% </text:p>
          </table:table-cell>
        </table:table-row>
        <table:table-row>
          <table:table-cell table:style-name="Tableau34.A1" office:value-type="string">
            <text:p text:style-name="P104">PT</text:p>
          </table:table-cell>
          <table:table-cell table:style-name="Tableau34.A1" office:value-type="string">
            <text:p text:style-name="P54">Ponugal</text:p>
          </table:table-cell>
          <table:table-cell table:style-name="Tableau34.A1" office:value-type="string">
            <text:p text:style-name="P54">47.0% </text:p>
          </table:table-cell>
        </table:table-row>
        <table:table-row>
          <table:table-cell table:style-name="Tableau34.A1" office:value-type="string">
            <text:p text:style-name="P104">RO</text:p>
          </table:table-cell>
          <table:table-cell table:style-name="Tableau34.A1" office:value-type="string">
            <text:p text:style-name="P54">Rumeenia</text:p>
          </table:table-cell>
          <table:table-cell table:style-name="Tableau34.A1" office:value-type="string">
            <text:p text:style-name="P54">47.8% </text:p>
          </table:table-cell>
        </table:table-row>
        <table:table-row>
          <table:table-cell table:style-name="Tableau34.A1" office:value-type="string">
            <text:p text:style-name="P104">SI</text:p>
          </table:table-cell>
          <table:table-cell table:style-name="Tableau34.A1" office:value-type="string">
            <text:p text:style-name="P54">Sloveenia</text:p>
          </table:table-cell>
          <table:table-cell table:style-name="Tableau34.A1" office:value-type="string">
            <text:p text:style-name="P54">53.5% </text:p>
          </table:table-cell>
        </table:table-row>
        <table:table-row>
          <table:table-cell table:style-name="Tableau34.A1" office:value-type="string">
            <text:p text:style-name="P104">SK</text:p>
          </table:table-cell>
          <table:table-cell table:style-name="Tableau34.A1" office:value-type="string">
            <text:p text:style-name="P54">Slovakkia</text:p>
          </table:table-cell>
          <table:table-cell table:style-name="Tableau34.A1" office:value-type="string">
            <text:p text:style-name="P54">53.2% </text:p>
          </table:table-cell>
        </table:table-row>
        <table:table-row>
          <table:table-cell table:style-name="Tableau34.A1" office:value-type="string">
            <text:p text:style-name="P104">Fl</text:p>
          </table:table-cell>
          <table:table-cell table:style-name="Tableau34.A1" office:value-type="string">
            <text:p text:style-name="P54">Soome</text:p>
          </table:table-cell>
          <table:table-cell table:style-name="Tableau34.A1" office:value-type="string">
            <text:p text:style-name="P54">22.0% </text:p>
          </table:table-cell>
        </table:table-row>
        <table:table-row>
          <table:table-cell table:style-name="Tableau34.A1" office:value-type="string">
            <text:p text:style-name="P50">SE</text:p>
          </table:table-cell>
          <table:table-cell table:style-name="Tableau34.A1" office:value-type="string">
            <text:p text:style-name="P54">Rootsi</text:p>
          </table:table-cell>
          <table:table-cell table:style-name="Tableau34.A1" office:value-type="string">
            <text:p text:style-name="P54">83.0% </text:p>
          </table:table-cell>
        </table:table-row>
        <table:table-row>
          <table:table-cell table:style-name="Tableau34.A1" office:value-type="string">
            <text:p text:style-name="P53"/>
          </table:table-cell>
          <table:table-cell table:style-name="Tableau34.A1" office:value-type="string">
            <text:p text:style-name="P53"/>
          </table:table-cell>
          <table:table-cell table:style-name="Tableau34.C2" office:value-type="string">
            <text:p text:style-name="P53"/>
          </table:table-cell>
        </table:table-row>
        <table:table-row>
          <table:table-cell table:style-name="Tableau34.A1" table:number-columns-spanned="3" office:value-type="string">
            <text:p text:style-name="P50">CAPI: Arvutipõhine personaalne intervjueerimine</text:p>
          </table:table-cell>
          <table:covered-table-cell/>
          <table:covered-table-cell/>
        </table:table-row>
      </table:table>
      <text:p text:style-name="P30"/>
      <text:p text:style-name="P30"/>
      <text:p text:style-name="P30"><text:soft-page-break/></text:p>
      <text:h text:style-name="P16" text:outline-level="2"><text:bookmark-start text:name="__RefHeading___Toc316654_3078747257"/>Veamäärad<text:bookmark-end text:name="__RefHeading___Toc316654_3078747257"/></text:h>
      <text:p text:style-name="P30">Lugejatele tuletatakse meelde, et uuringutulemused on hinnangud, mille täpsus, kui kõik on võrdne, põhineb valimi suurusel ja vaadeldud protsendil. Umbes 1000 intervjuust koosnevate valimite puhul varieeruvad tegelikud protsendid järgmiste usalduspiiride piires:</text:p>
      <text:p text:style-name="P30"/>
      <table:table table:name="Tableau35" table:style-name="Tableau35">
        <table:table-column table:style-name="Tableau35.A"/>
        <table:table-column table:style-name="Tableau35.B" table:number-columns-repeated="3"/>
        <table:table-column table:style-name="Tableau35.E"/>
        <table:table-column table:style-name="Tableau35.F" table:number-columns-repeated="6"/>
        <table:table-column table:style-name="Tableau35.L"/>
        <table:table-row table:style-name="Tableau35.1">
          <table:table-cell table:style-name="Tableau35.A1" office:value-type="string">
            <text:p text:style-name="P53"/>
          </table:table-cell>
          <table:table-cell table:style-name="Tableau35.A1" table:number-columns-spanned="10" office:value-type="string">
            <text:p text:style-name="P54">Proovivõtu lubatud hälvetest tulenevad statistilised hälbed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3"/>
          </table:table-cell>
        </table:table-row>
        <table:table-row table:style-name="Tableau35.1">
          <table:table-cell table:style-name="Tableau35.A1" office:value-type="string">
            <text:p text:style-name="P53"/>
          </table:table-cell>
          <table:table-cell table:style-name="Tableau35.A1" table:number-columns-spanned="10" office:value-type="string">
            <text:p text:style-name="P54">(95 % usaldusnivoo juures)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3"/>
          </table:table-cell>
        </table:table-row>
        <table:table-row table:style-name="Tableau35.1">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cell table:style-name="Tableau35.A1" office:value-type="string">
            <text:p text:style-name="P53"/>
          </table:table-cell>
        </table:table-row>
        <table:table-row table:style-name="Tableau35.1">
          <table:table-cell table:style-name="Tableau35.A1" table:number-columns-spanned="5" office:value-type="string">
            <text:p text:style-name="P56">erinevad valimi suurused on ridades </text:p>
          </table:table-cell>
          <table:covered-table-cell/>
          <table:covered-table-cell/>
          <table:covered-table-cell/>
          <table:covered-table-cell/>
          <table:table-cell table:style-name="Tableau35.A1" office:value-type="string">
            <text:p text:style-name="P53"/>
          </table:table-cell>
          <table:table-cell table:style-name="Tableau35.A1" table:number-columns-spanned="6" office:value-type="string">
            <text:p text:style-name="P57">erinevad täheldatud tulemused on veergudes </text:p>
          </table:table-cell>
          <table:covered-table-cell/>
          <table:covered-table-cell/>
          <table:covered-table-cell/>
          <table:covered-table-cell/>
          <table:covered-table-cell/>
        </table:table-row>
        <table:table-row table:style-name="Tableau35.1">
          <table:table-cell table:style-name="Tableau35.A1" office:value-type="string">
            <text:p text:style-name="P53"/>
          </table:table-cell>
          <table:table-cell table:style-name="Tableau35.B5" office:value-type="percentage" office:value="0.05">
            <text:p text:style-name="P54">5 %</text:p>
          </table:table-cell>
          <table:table-cell table:style-name="Tableau35.B5" office:value-type="percentage" office:value="0.1">
            <text:p text:style-name="P54">10 %</text:p>
          </table:table-cell>
          <table:table-cell table:style-name="Tableau35.B5" office:value-type="percentage" office:value="0.15">
            <text:p text:style-name="P54">15 %</text:p>
          </table:table-cell>
          <table:table-cell table:style-name="Tableau35.B5" office:value-type="percentage" office:value="0.2">
            <text:p text:style-name="P54">20 %</text:p>
          </table:table-cell>
          <table:table-cell table:style-name="Tableau35.B5" office:value-type="percentage" office:value="0.25">
            <text:p text:style-name="P54">25 %</text:p>
          </table:table-cell>
          <table:table-cell table:style-name="Tableau35.B5" office:value-type="percentage" office:value="0.3">
            <text:p text:style-name="P54">30 %</text:p>
          </table:table-cell>
          <table:table-cell table:style-name="Tableau35.B5" office:value-type="percentage" office:value="0.35">
            <text:p text:style-name="P54">35 %</text:p>
          </table:table-cell>
          <table:table-cell table:style-name="Tableau35.B5" office:value-type="percentage" office:value="0.4">
            <text:p text:style-name="P54">40 %</text:p>
          </table:table-cell>
          <table:table-cell table:style-name="Tableau35.B5" office:value-type="percentage" office:value="0.45">
            <text:p text:style-name="P54">45 %</text:p>
          </table:table-cell>
          <table:table-cell table:style-name="Tableau35.B5" office:value-type="percentage" office:value="0.5">
            <text:p text:style-name="P54">50 %</text:p>
          </table:table-cell>
          <table:table-cell table:style-name="Tableau35.A1" office:value-type="string">
            <text:p text:style-name="P53"/>
          </table:table-cell>
        </table:table-row>
        <table:table-row table:style-name="Tableau35.1">
          <table:table-cell table:style-name="Tableau35.A1" office:value-type="string">
            <text:p text:style-name="P53"/>
          </table:table-cell>
          <table:table-cell table:style-name="Tableau35.B5" office:value-type="percentage" office:value="0.95">
            <text:p text:style-name="P54">95 %</text:p>
          </table:table-cell>
          <table:table-cell table:style-name="Tableau35.B5" office:value-type="percentage" office:value="0.9">
            <text:p text:style-name="P54">90 %</text:p>
          </table:table-cell>
          <table:table-cell table:style-name="Tableau35.B5" office:value-type="percentage" office:value="0.85">
            <text:p text:style-name="P54">85 %</text:p>
          </table:table-cell>
          <table:table-cell table:style-name="Tableau35.B5" office:value-type="percentage" office:value="0.8">
            <text:p text:style-name="P54">80 %</text:p>
          </table:table-cell>
          <table:table-cell table:style-name="Tableau35.B5" office:value-type="percentage" office:value="0.75">
            <text:p text:style-name="P54">75 %</text:p>
          </table:table-cell>
          <table:table-cell table:style-name="Tableau35.B5" office:value-type="percentage" office:value="0.7">
            <text:p text:style-name="P54">70 %</text:p>
          </table:table-cell>
          <table:table-cell table:style-name="Tableau35.B5" office:value-type="percentage" office:value="0.65">
            <text:p text:style-name="P54">65 %</text:p>
          </table:table-cell>
          <table:table-cell table:style-name="Tableau35.B5" office:value-type="percentage" office:value="0.6">
            <text:p text:style-name="P54">60 %</text:p>
          </table:table-cell>
          <table:table-cell table:style-name="Tableau35.B5" office:value-type="percentage" office:value="0.55">
            <text:p text:style-name="P54">55 %</text:p>
          </table:table-cell>
          <table:table-cell table:style-name="Tableau35.B5" office:value-type="percentage" office:value="0.5">
            <text:p text:style-name="P54">50 %</text:p>
          </table:table-cell>
          <table:table-cell table:style-name="Tableau35.A1" office:value-type="string">
            <text:p text:style-name="P53"/>
          </table:table-cell>
        </table:table-row>
        <table:table-row table:style-name="Tableau35.1">
          <table:table-cell table:style-name="Tableau35.A1" office:value-type="string">
            <text:p text:style-name="P50">N = 50</text:p>
          </table:table-cell>
          <table:table-cell table:style-name="Tableau35.B7" office:value-type="float" office:value="6">
            <text:p text:style-name="P54">6,0</text:p>
          </table:table-cell>
          <table:table-cell table:style-name="Tableau35.B7" office:value-type="float" office:value="8.3">
            <text:p text:style-name="P54">8,3</text:p>
          </table:table-cell>
          <table:table-cell table:style-name="Tableau35.B7" office:value-type="float" office:value="9.9">
            <text:p text:style-name="P54">9,9</text:p>
          </table:table-cell>
          <table:table-cell table:style-name="Tableau35.B7" office:value-type="float" office:value="11.1">
            <text:p text:style-name="P54">11,1</text:p>
          </table:table-cell>
          <table:table-cell table:style-name="Tableau35.B7" office:value-type="float" office:value="12">
            <text:p text:style-name="P54">12,0</text:p>
          </table:table-cell>
          <table:table-cell table:style-name="Tableau35.B7" office:value-type="float" office:value="12.7">
            <text:p text:style-name="P54">12,7</text:p>
          </table:table-cell>
          <table:table-cell table:style-name="Tableau35.B7" office:value-type="float" office:value="13.2">
            <text:p text:style-name="P54">13,2</text:p>
          </table:table-cell>
          <table:table-cell table:style-name="Tableau35.B7" office:value-type="float" office:value="13.6">
            <text:p text:style-name="P54">13,6</text:p>
          </table:table-cell>
          <table:table-cell table:style-name="Tableau35.B7" office:value-type="float" office:value="13.8">
            <text:p text:style-name="P54">13,8</text:p>
          </table:table-cell>
          <table:table-cell table:style-name="Tableau35.B7" office:value-type="float" office:value="13.9">
            <text:p text:style-name="P54">13,9</text:p>
          </table:table-cell>
          <table:table-cell table:style-name="Tableau35.A1" office:value-type="string">
            <text:p text:style-name="P50">N = 50</text:p>
          </table:table-cell>
        </table:table-row>
        <table:table-row table:style-name="Tableau35.1">
          <table:table-cell table:style-name="Tableau35.A1" office:value-type="string">
            <text:p text:style-name="P50">N = 500</text:p>
          </table:table-cell>
          <table:table-cell table:style-name="Tableau35.B7" office:value-type="float" office:value="1.9">
            <text:p text:style-name="P54">1,9</text:p>
          </table:table-cell>
          <table:table-cell table:style-name="Tableau35.B7" office:value-type="float" office:value="2.6">
            <text:p text:style-name="P54">2,6</text:p>
          </table:table-cell>
          <table:table-cell table:style-name="Tableau35.B7" office:value-type="float" office:value="3.1">
            <text:p text:style-name="P54">3,1</text:p>
          </table:table-cell>
          <table:table-cell table:style-name="Tableau35.B7" office:value-type="float" office:value="3.5">
            <text:p text:style-name="P54">3,5</text:p>
          </table:table-cell>
          <table:table-cell table:style-name="Tableau35.B7" office:value-type="float" office:value="3.8">
            <text:p text:style-name="P54">3,8</text:p>
          </table:table-cell>
          <table:table-cell table:style-name="Tableau35.B7" office:value-type="float" office:value="4">
            <text:p text:style-name="P54">4,0</text:p>
          </table:table-cell>
          <table:table-cell table:style-name="Tableau35.B7" office:value-type="float" office:value="4.2">
            <text:p text:style-name="P54">4,2</text:p>
          </table:table-cell>
          <table:table-cell table:style-name="Tableau35.B7" office:value-type="float" office:value="4.3">
            <text:p text:style-name="P54">4,3</text:p>
          </table:table-cell>
          <table:table-cell table:style-name="Tableau35.B7" office:value-type="float" office:value="4.4">
            <text:p text:style-name="P54">4,4</text:p>
          </table:table-cell>
          <table:table-cell table:style-name="Tableau35.B7" office:value-type="float" office:value="4.4">
            <text:p text:style-name="P54">4,4</text:p>
          </table:table-cell>
          <table:table-cell table:style-name="Tableau35.A1" office:value-type="string">
            <text:p text:style-name="P50">N = 500</text:p>
          </table:table-cell>
        </table:table-row>
        <table:table-row table:style-name="Tableau35.1">
          <table:table-cell table:style-name="Tableau35.A1" office:value-type="string">
            <text:p text:style-name="P58">N = 1000</text:p>
          </table:table-cell>
          <table:table-cell table:style-name="Tableau35.B7" office:value-type="float" office:value="1.4">
            <text:p text:style-name="P59">1,4</text:p>
          </table:table-cell>
          <table:table-cell table:style-name="Tableau35.B7" office:value-type="float" office:value="1.9">
            <text:p text:style-name="P59">1,9</text:p>
          </table:table-cell>
          <table:table-cell table:style-name="Tableau35.B7" office:value-type="float" office:value="2.2">
            <text:p text:style-name="P59">2,2</text:p>
          </table:table-cell>
          <table:table-cell table:style-name="Tableau35.B7" office:value-type="float" office:value="2.5">
            <text:p text:style-name="P59">2,5</text:p>
          </table:table-cell>
          <table:table-cell table:style-name="Tableau35.B7" office:value-type="float" office:value="2.7">
            <text:p text:style-name="P59">2,7</text:p>
          </table:table-cell>
          <table:table-cell table:style-name="Tableau35.B7" office:value-type="float" office:value="2.8">
            <text:p text:style-name="P59">2,8</text:p>
          </table:table-cell>
          <table:table-cell table:style-name="Tableau35.B7" office:value-type="float" office:value="3">
            <text:p text:style-name="P59">3,0</text:p>
          </table:table-cell>
          <table:table-cell table:style-name="Tableau35.B7" office:value-type="float" office:value="3">
            <text:p text:style-name="P59">3,0</text:p>
          </table:table-cell>
          <table:table-cell table:style-name="Tableau35.B7" office:value-type="float" office:value="3.1">
            <text:p text:style-name="P59">3,1</text:p>
          </table:table-cell>
          <table:table-cell table:style-name="Tableau35.B7" office:value-type="float" office:value="3.1">
            <text:p text:style-name="P59">3,1</text:p>
          </table:table-cell>
          <table:table-cell table:style-name="Tableau35.A1" office:value-type="string">
            <text:p text:style-name="P58">N = 1000</text:p>
          </table:table-cell>
        </table:table-row>
        <table:table-row table:style-name="Tableau35.1">
          <table:table-cell table:style-name="Tableau35.A1" office:value-type="string">
            <text:p text:style-name="P50">N = 1500</text:p>
          </table:table-cell>
          <table:table-cell table:style-name="Tableau35.B7" office:value-type="float" office:value="1.1">
            <text:p text:style-name="P54">1,1</text:p>
          </table:table-cell>
          <table:table-cell table:style-name="Tableau35.B7" office:value-type="float" office:value="1.5">
            <text:p text:style-name="P54">1,5</text:p>
          </table:table-cell>
          <table:table-cell table:style-name="Tableau35.B7" office:value-type="float" office:value="1.8">
            <text:p text:style-name="P54">1,8</text:p>
          </table:table-cell>
          <table:table-cell table:style-name="Tableau35.B7" office:value-type="float" office:value="2">
            <text:p text:style-name="P54">2,0</text:p>
          </table:table-cell>
          <table:table-cell table:style-name="Tableau35.B7" office:value-type="float" office:value="2.2">
            <text:p text:style-name="P54">2,2</text:p>
          </table:table-cell>
          <table:table-cell table:style-name="Tableau35.B7" office:value-type="float" office:value="2.3">
            <text:p text:style-name="P54">2,3</text:p>
          </table:table-cell>
          <table:table-cell table:style-name="Tableau35.B7" office:value-type="float" office:value="2.4">
            <text:p text:style-name="P54">2,4</text:p>
          </table:table-cell>
          <table:table-cell table:style-name="Tableau35.B7" office:value-type="float" office:value="2.5">
            <text:p text:style-name="P54">2,5</text:p>
          </table:table-cell>
          <table:table-cell table:style-name="Tableau35.B7" office:value-type="float" office:value="2.5">
            <text:p text:style-name="P54">2,5</text:p>
          </table:table-cell>
          <table:table-cell table:style-name="Tableau35.B7" office:value-type="float" office:value="2.5">
            <text:p text:style-name="P54">2,5</text:p>
          </table:table-cell>
          <table:table-cell table:style-name="Tableau35.A1" office:value-type="string">
            <text:p text:style-name="P50">N = 1500</text:p>
          </table:table-cell>
        </table:table-row>
        <table:table-row table:style-name="Tableau35.1">
          <table:table-cell table:style-name="Tableau35.A1" office:value-type="string">
            <text:p text:style-name="P50">N = 2000</text:p>
          </table:table-cell>
          <table:table-cell table:style-name="Tableau35.B7" office:value-type="float" office:value="1">
            <text:p text:style-name="P54">1,0</text:p>
          </table:table-cell>
          <table:table-cell table:style-name="Tableau35.B7" office:value-type="float" office:value="1.3">
            <text:p text:style-name="P54">1,3</text:p>
          </table:table-cell>
          <table:table-cell table:style-name="Tableau35.B7" office:value-type="float" office:value="1.6">
            <text:p text:style-name="P54">1,6</text:p>
          </table:table-cell>
          <table:table-cell table:style-name="Tableau35.B7" office:value-type="float" office:value="1.8">
            <text:p text:style-name="P54">1,8</text:p>
          </table:table-cell>
          <table:table-cell table:style-name="Tableau35.B7" office:value-type="float" office:value="1.9">
            <text:p text:style-name="P54">1,9</text:p>
          </table:table-cell>
          <table:table-cell table:style-name="Tableau35.B7" office:value-type="float" office:value="2">
            <text:p text:style-name="P54">2,0</text:p>
          </table:table-cell>
          <table:table-cell table:style-name="Tableau35.B7" office:value-type="float" office:value="2.1">
            <text:p text:style-name="P54">2,1</text:p>
          </table:table-cell>
          <table:table-cell table:style-name="Tableau35.B7" office:value-type="float" office:value="2.1">
            <text:p text:style-name="P54">2,1</text:p>
          </table:table-cell>
          <table:table-cell table:style-name="Tableau35.B7" office:value-type="float" office:value="2.2">
            <text:p text:style-name="P54">2,2</text:p>
          </table:table-cell>
          <table:table-cell table:style-name="Tableau35.B7" office:value-type="float" office:value="2.2">
            <text:p text:style-name="P54">2,2</text:p>
          </table:table-cell>
          <table:table-cell table:style-name="Tableau35.A1" office:value-type="string">
            <text:p text:style-name="P50">N = 2000</text:p>
          </table:table-cell>
        </table:table-row>
        <table:table-row table:style-name="Tableau35.1">
          <table:table-cell table:style-name="Tableau35.A1" office:value-type="string">
            <text:p text:style-name="P50">N=3000</text:p>
          </table:table-cell>
          <table:table-cell table:style-name="Tableau35.B7" office:value-type="float" office:value="0.8">
            <text:p text:style-name="P54">0,8</text:p>
          </table:table-cell>
          <table:table-cell table:style-name="Tableau35.B7" office:value-type="float" office:value="1.1">
            <text:p text:style-name="P54">1,1</text:p>
          </table:table-cell>
          <table:table-cell table:style-name="Tableau35.B7" office:value-type="float" office:value="1.3">
            <text:p text:style-name="P54">1,3</text:p>
          </table:table-cell>
          <table:table-cell table:style-name="Tableau35.B7" office:value-type="float" office:value="1.4">
            <text:p text:style-name="P54">1,4</text:p>
          </table:table-cell>
          <table:table-cell table:style-name="Tableau35.B7" office:value-type="float" office:value="1.5">
            <text:p text:style-name="P54">1,5</text:p>
          </table:table-cell>
          <table:table-cell table:style-name="Tableau35.B7" office:value-type="float" office:value="1.6">
            <text:p text:style-name="P54">1,6</text:p>
          </table:table-cell>
          <table:table-cell table:style-name="Tableau35.B7" office:value-type="float" office:value="1.7">
            <text:p text:style-name="P54">1,7</text:p>
          </table:table-cell>
          <table:table-cell table:style-name="Tableau35.B7" office:value-type="float" office:value="1.8">
            <text:p text:style-name="P54">1,8</text:p>
          </table:table-cell>
          <table:table-cell table:style-name="Tableau35.B7" office:value-type="float" office:value="1.8">
            <text:p text:style-name="P54">1,8</text:p>
          </table:table-cell>
          <table:table-cell table:style-name="Tableau35.B7" office:value-type="float" office:value="1.8">
            <text:p text:style-name="P54">1,8</text:p>
          </table:table-cell>
          <table:table-cell table:style-name="Tableau35.A1" office:value-type="string">
            <text:p text:style-name="P50">N=3000</text:p>
          </table:table-cell>
        </table:table-row>
        <table:table-row table:style-name="Tableau35.1">
          <table:table-cell table:style-name="Tableau35.A1" office:value-type="string">
            <text:p text:style-name="P50">N = 4000</text:p>
          </table:table-cell>
          <table:table-cell table:style-name="Tableau35.B7" office:value-type="float" office:value="0.7">
            <text:p text:style-name="P54">0,7</text:p>
          </table:table-cell>
          <table:table-cell table:style-name="Tableau35.B7" office:value-type="float" office:value="0.9">
            <text:p text:style-name="P54">0,9</text:p>
          </table:table-cell>
          <table:table-cell table:style-name="Tableau35.B7" office:value-type="float" office:value="1.1">
            <text:p text:style-name="P54">1,1</text:p>
          </table:table-cell>
          <table:table-cell table:style-name="Tableau35.B7" office:value-type="float" office:value="1.2">
            <text:p text:style-name="P54">1,2</text:p>
          </table:table-cell>
          <table:table-cell table:style-name="Tableau35.B7" office:value-type="float" office:value="1.3">
            <text:p text:style-name="P54">1,3</text:p>
          </table:table-cell>
          <table:table-cell table:style-name="Tableau35.B7" office:value-type="float" office:value="1.4">
            <text:p text:style-name="P54">1,4</text:p>
          </table:table-cell>
          <table:table-cell table:style-name="Tableau35.B7" office:value-type="float" office:value="1.5">
            <text:p text:style-name="P54">1,5</text:p>
          </table:table-cell>
          <table:table-cell table:style-name="Tableau35.B7" office:value-type="float" office:value="1.5">
            <text:p text:style-name="P54">1,5</text:p>
          </table:table-cell>
          <table:table-cell table:style-name="Tableau35.B7" office:value-type="float" office:value="1.5">
            <text:p text:style-name="P54">1,5</text:p>
          </table:table-cell>
          <table:table-cell table:style-name="Tableau35.B7" office:value-type="float" office:value="1.5">
            <text:p text:style-name="P54">1,5</text:p>
          </table:table-cell>
          <table:table-cell table:style-name="Tableau35.A1" office:value-type="string">
            <text:p text:style-name="P50">N = 4000</text:p>
          </table:table-cell>
        </table:table-row>
        <table:table-row table:style-name="Tableau35.1">
          <table:table-cell table:style-name="Tableau35.A1" office:value-type="string">
            <text:p text:style-name="P50">N=5000</text:p>
          </table:table-cell>
          <table:table-cell table:style-name="Tableau35.B7" office:value-type="float" office:value="0.6">
            <text:p text:style-name="P54">0,6</text:p>
          </table:table-cell>
          <table:table-cell table:style-name="Tableau35.B7" office:value-type="float" office:value="0.8">
            <text:p text:style-name="P54">0,8</text:p>
          </table:table-cell>
          <table:table-cell table:style-name="Tableau35.B7" office:value-type="float" office:value="1">
            <text:p text:style-name="P54">1,0</text:p>
          </table:table-cell>
          <table:table-cell table:style-name="Tableau35.B7" office:value-type="float" office:value="1.1">
            <text:p text:style-name="P54">1,1</text:p>
          </table:table-cell>
          <table:table-cell table:style-name="Tableau35.B7" office:value-type="float" office:value="1.2">
            <text:p text:style-name="P54">1,2</text:p>
          </table:table-cell>
          <table:table-cell table:style-name="Tableau35.B7" office:value-type="float" office:value="1.3">
            <text:p text:style-name="P54">1,3</text:p>
          </table:table-cell>
          <table:table-cell table:style-name="Tableau35.B7" office:value-type="float" office:value="1.3">
            <text:p text:style-name="P54">1,3</text:p>
          </table:table-cell>
          <table:table-cell table:style-name="Tableau35.B7" office:value-type="float" office:value="1.4">
            <text:p text:style-name="P54">1,4</text:p>
          </table:table-cell>
          <table:table-cell table:style-name="Tableau35.B7" office:value-type="float" office:value="1.4">
            <text:p text:style-name="P54">1,4</text:p>
          </table:table-cell>
          <table:table-cell table:style-name="Tableau35.B7" office:value-type="float" office:value="1.4">
            <text:p text:style-name="P54">1,4</text:p>
          </table:table-cell>
          <table:table-cell table:style-name="Tableau35.A1" office:value-type="string">
            <text:p text:style-name="P50">N=5000</text:p>
          </table:table-cell>
        </table:table-row>
        <table:table-row table:style-name="Tableau35.1">
          <table:table-cell table:style-name="Tableau35.A1" office:value-type="string">
            <text:p text:style-name="P50">N = 6000</text:p>
          </table:table-cell>
          <table:table-cell table:style-name="Tableau35.B7" office:value-type="float" office:value="0.6">
            <text:p text:style-name="P54">0,6</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1">
            <text:p text:style-name="P54">1,1</text:p>
          </table:table-cell>
          <table:table-cell table:style-name="Tableau35.B7" office:value-type="float" office:value="1.2">
            <text:p text:style-name="P54">1,2</text:p>
          </table:table-cell>
          <table:table-cell table:style-name="Tableau35.B7" office:value-type="float" office:value="1.2">
            <text:p text:style-name="P54">1,2</text:p>
          </table:table-cell>
          <table:table-cell table:style-name="Tableau35.B7" office:value-type="float" office:value="1.2">
            <text:p text:style-name="P54">1,2</text:p>
          </table:table-cell>
          <table:table-cell table:style-name="Tableau35.B7" office:value-type="float" office:value="1.3">
            <text:p text:style-name="P54">1,3</text:p>
          </table:table-cell>
          <table:table-cell table:style-name="Tableau35.B7" office:value-type="float" office:value="1.3">
            <text:p text:style-name="P54">1,3</text:p>
          </table:table-cell>
          <table:table-cell table:style-name="Tableau35.A1" office:value-type="string">
            <text:p text:style-name="P50">N = 6000</text:p>
          </table:table-cell>
        </table:table-row>
        <table:table-row table:style-name="Tableau35.1">
          <table:table-cell table:style-name="Tableau35.A1" office:value-type="string">
            <text:p text:style-name="P50">N = 7000</text:p>
          </table:table-cell>
          <table:table-cell table:style-name="Tableau35.B7" office:value-type="float" office:value="0.5">
            <text:p text:style-name="P54">0,5</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B7" office:value-type="float" office:value="1.2">
            <text:p text:style-name="P54">1,2</text:p>
          </table:table-cell>
          <table:table-cell table:style-name="Tableau35.B7" office:value-type="float" office:value="1.2">
            <text:p text:style-name="P54">1,2</text:p>
          </table:table-cell>
          <table:table-cell table:style-name="Tableau35.A1" office:value-type="string">
            <text:p text:style-name="P50">N = 7000</text:p>
          </table:table-cell>
        </table:table-row>
        <table:table-row table:style-name="Tableau35.1">
          <table:table-cell table:style-name="Tableau35.A1" office:value-type="string">
            <text:p text:style-name="P50">N = 7500</text:p>
          </table:table-cell>
          <table:table-cell table:style-name="Tableau35.B7" office:value-type="float" office:value="0.5">
            <text:p text:style-name="P54">0,5</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A1" office:value-type="string">
            <text:p text:style-name="P50">N = 7500</text:p>
          </table:table-cell>
        </table:table-row>
        <table:table-row table:style-name="Tableau35.1">
          <table:table-cell table:style-name="Tableau35.A1" office:value-type="string">
            <text:p text:style-name="P50">N = 8000</text:p>
          </table:table-cell>
          <table:table-cell table:style-name="Tableau35.B7" office:value-type="float" office:value="0.5">
            <text:p text:style-name="P54">0,5</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B7" office:value-type="float" office:value="1.1">
            <text:p text:style-name="P54">1,1</text:p>
          </table:table-cell>
          <table:table-cell table:style-name="Tableau35.A1" office:value-type="string">
            <text:p text:style-name="P50">N = 8000</text:p>
          </table:table-cell>
        </table:table-row>
        <table:table-row table:style-name="Tableau35.1">
          <table:table-cell table:style-name="Tableau35.A1" office:value-type="string">
            <text:p text:style-name="P50">N = 9000</text:p>
          </table:table-cell>
          <table:table-cell table:style-name="Tableau35.B7" office:value-type="float" office:value="0.5">
            <text:p text:style-name="P54">0,5</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A1" office:value-type="string">
            <text:p text:style-name="P50">N = 9000</text:p>
          </table:table-cell>
        </table:table-row>
        <table:table-row table:style-name="Tableau35.1">
          <table:table-cell table:style-name="Tableau35.A1" office:value-type="string">
            <text:p text:style-name="P50">N = 10000</text:p>
          </table:table-cell>
          <table:table-cell table:style-name="Tableau35.B7" office:value-type="float" office:value="0.4">
            <text:p text:style-name="P54">0,4</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B7" office:value-type="float" office:value="1">
            <text:p text:style-name="P54">1,0</text:p>
          </table:table-cell>
          <table:table-cell table:style-name="Tableau35.A1" office:value-type="string">
            <text:p text:style-name="P50">N = 10000</text:p>
          </table:table-cell>
        </table:table-row>
        <table:table-row table:style-name="Tableau35.1">
          <table:table-cell table:style-name="Tableau35.A1" office:value-type="string">
            <text:p text:style-name="P50">N = 11000</text:p>
          </table:table-cell>
          <table:table-cell table:style-name="Tableau35.B7" office:value-type="float" office:value="0.4">
            <text:p text:style-name="P54">0,4</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A1" office:value-type="string">
            <text:p text:style-name="P50">N = 11000</text:p>
          </table:table-cell>
        </table:table-row>
        <table:table-row table:style-name="Tableau35.1">
          <table:table-cell table:style-name="Tableau35.A1" office:value-type="string">
            <text:p text:style-name="P50">N = 12000</text:p>
          </table:table-cell>
          <table:table-cell table:style-name="Tableau35.B7" office:value-type="float" office:value="0.4">
            <text:p text:style-name="P54">0,4</text:p>
          </table:table-cell>
          <table:table-cell table:style-name="Tableau35.B7" office:value-type="float" office:value="0.5">
            <text:p text:style-name="P54">0,5</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A1" office:value-type="string">
            <text:p text:style-name="P50">N = 12000</text:p>
          </table:table-cell>
        </table:table-row>
        <table:table-row table:style-name="Tableau35.1">
          <table:table-cell table:style-name="Tableau35.A1" office:value-type="string">
            <text:p text:style-name="P50">N = 13000</text:p>
          </table:table-cell>
          <table:table-cell table:style-name="Tableau35.B7" office:value-type="float" office:value="0.4">
            <text:p text:style-name="P54">0,4</text:p>
          </table:table-cell>
          <table:table-cell table:style-name="Tableau35.B7" office:value-type="float" office:value="0.5">
            <text:p text:style-name="P54">0,5</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9">
            <text:p text:style-name="P54">0,9</text:p>
          </table:table-cell>
          <table:table-cell table:style-name="Tableau35.B7" office:value-type="float" office:value="0.9">
            <text:p text:style-name="P54">0,9</text:p>
          </table:table-cell>
          <table:table-cell table:style-name="Tableau35.A1" office:value-type="string">
            <text:p text:style-name="P50">N = 13000</text:p>
          </table:table-cell>
        </table:table-row>
        <table:table-row table:style-name="Tableau35.1">
          <table:table-cell table:style-name="Tableau35.A1" office:value-type="string">
            <text:p text:style-name="P50">N = 14000</text:p>
          </table:table-cell>
          <table:table-cell table:style-name="Tableau35.B7" office:value-type="float" office:value="0.4">
            <text:p text:style-name="P54">0,4</text:p>
          </table:table-cell>
          <table:table-cell table:style-name="Tableau35.B7" office:value-type="float" office:value="0.5">
            <text:p text:style-name="P54">0,5</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A1" office:value-type="string">
            <text:p text:style-name="P50">N = 14000</text:p>
          </table:table-cell>
        </table:table-row>
        <table:table-row table:style-name="Tableau35.1">
          <table:table-cell table:style-name="Tableau35.A1" office:value-type="string">
            <text:p text:style-name="P50">N = 15000</text:p>
          </table:table-cell>
          <table:table-cell table:style-name="Tableau35.B7" office:value-type="float" office:value="0.3">
            <text:p text:style-name="P54">0,3</text:p>
          </table:table-cell>
          <table:table-cell table:style-name="Tableau35.B7" office:value-type="float" office:value="0.5">
            <text:p text:style-name="P54">0,5</text:p>
          </table:table-cell>
          <table:table-cell table:style-name="Tableau35.B7" office:value-type="float" office:value="0.6">
            <text:p text:style-name="P54">0,6</text:p>
          </table:table-cell>
          <table:table-cell table:style-name="Tableau35.B7" office:value-type="float" office:value="0.6">
            <text:p text:style-name="P54">0,6</text:p>
          </table:table-cell>
          <table:table-cell table:style-name="Tableau35.B7" office:value-type="float" office:value="0.7">
            <text:p text:style-name="P54">0,7</text:p>
          </table:table-cell>
          <table:table-cell table:style-name="Tableau35.B7" office:value-type="float" office:value="0.7">
            <text:p text:style-name="P54">0,7</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B7" office:value-type="float" office:value="0.8">
            <text:p text:style-name="P54">0,8</text:p>
          </table:table-cell>
          <table:table-cell table:style-name="Tableau35.A1" office:value-type="string">
            <text:p text:style-name="P50">N = 15000</text:p>
          </table:table-cell>
        </table:table-row>
        <table:table-row table:style-name="Tableau35.1">
          <table:table-cell table:style-name="Tableau35.A1" office:value-type="string">
            <text:p text:style-name="P53"/>
          </table:table-cell>
          <table:table-cell table:style-name="Tableau35.B5" office:value-type="percentage" office:value="0.05">
            <text:p text:style-name="P54">5 %</text:p>
          </table:table-cell>
          <table:table-cell table:style-name="Tableau35.B5" office:value-type="percentage" office:value="0.1">
            <text:p text:style-name="P54">10 %</text:p>
          </table:table-cell>
          <table:table-cell table:style-name="Tableau35.B5" office:value-type="percentage" office:value="0.15">
            <text:p text:style-name="P54">15 %</text:p>
          </table:table-cell>
          <table:table-cell table:style-name="Tableau35.B5" office:value-type="percentage" office:value="0.2">
            <text:p text:style-name="P54">20 %</text:p>
          </table:table-cell>
          <table:table-cell table:style-name="Tableau35.B5" office:value-type="percentage" office:value="0.25">
            <text:p text:style-name="P54">25 %</text:p>
          </table:table-cell>
          <table:table-cell table:style-name="Tableau35.B5" office:value-type="percentage" office:value="0.3">
            <text:p text:style-name="P54">30 %</text:p>
          </table:table-cell>
          <table:table-cell table:style-name="Tableau35.B5" office:value-type="percentage" office:value="0.35">
            <text:p text:style-name="P54">35 %</text:p>
          </table:table-cell>
          <table:table-cell table:style-name="Tableau35.B5" office:value-type="percentage" office:value="0.4">
            <text:p text:style-name="P54">40 %</text:p>
          </table:table-cell>
          <table:table-cell table:style-name="Tableau35.B5" office:value-type="percentage" office:value="0.45">
            <text:p text:style-name="P54">45 %</text:p>
          </table:table-cell>
          <table:table-cell table:style-name="Tableau35.B5" office:value-type="percentage" office:value="0.5">
            <text:p text:style-name="P54">50 %</text:p>
          </table:table-cell>
          <table:table-cell table:style-name="Tableau35.A1" office:value-type="string">
            <text:p text:style-name="P53"/>
          </table:table-cell>
        </table:table-row>
        <table:table-row table:style-name="Tableau35.1">
          <table:table-cell table:style-name="Tableau35.A1" office:value-type="string">
            <text:p text:style-name="P53"/>
          </table:table-cell>
          <table:table-cell table:style-name="Tableau35.B5" office:value-type="percentage" office:value="0.95">
            <text:p text:style-name="P54">95 %</text:p>
          </table:table-cell>
          <table:table-cell table:style-name="Tableau35.B5" office:value-type="percentage" office:value="0.9">
            <text:p text:style-name="P54">90 %</text:p>
          </table:table-cell>
          <table:table-cell table:style-name="Tableau35.B5" office:value-type="percentage" office:value="0.85">
            <text:p text:style-name="P54">85 %</text:p>
          </table:table-cell>
          <table:table-cell table:style-name="Tableau35.B5" office:value-type="percentage" office:value="0.8">
            <text:p text:style-name="P54">80 %</text:p>
          </table:table-cell>
          <table:table-cell table:style-name="Tableau35.B5" office:value-type="percentage" office:value="0.75">
            <text:p text:style-name="P54">75 %</text:p>
          </table:table-cell>
          <table:table-cell table:style-name="Tableau35.B5" office:value-type="percentage" office:value="0.7">
            <text:p text:style-name="P54">70 %</text:p>
          </table:table-cell>
          <table:table-cell table:style-name="Tableau35.B5" office:value-type="percentage" office:value="0.65">
            <text:p text:style-name="P54">65 %</text:p>
          </table:table-cell>
          <table:table-cell table:style-name="Tableau35.B5" office:value-type="percentage" office:value="0.6">
            <text:p text:style-name="P54">60 %</text:p>
          </table:table-cell>
          <table:table-cell table:style-name="Tableau35.B5" office:value-type="percentage" office:value="0.55">
            <text:p text:style-name="P54">55 %</text:p>
          </table:table-cell>
          <table:table-cell table:style-name="Tableau35.B5" office:value-type="percentage" office:value="0.5">
            <text:p text:style-name="P54">50 %</text:p>
          </table:table-cell>
          <table:table-cell table:style-name="Tableau35.A1" office:value-type="string">
            <text:p text:style-name="P53"/>
          </table:table-cell>
        </table:table-row>
      </table:table>
      <text:p text:style-name="P30"/>
      <text:p text:style-name="P32">Eurobaromeetri 2026. aasta kevadise uuringu kohaselt peavad eurooplased Euroopa Liitu stabiilseks kohaks rahutus maailmas. Nad hindavad selle rahulikku, kaitsvat ja koostööalti olemust ning tunnustavad selle võimaldatavat elukvaliteeti. Majanduslikud probleemid, eelkõige seoses elukallidusega, on viimastel aastatel siiski suurenenud ning kodanike üldine meeleolu kõigub ebakindluse ja lootuse vahel. Eurobaromeetri uuring näitab paljusid suundumusi, mis on varasemates uuringutes juba ilmnenud. Mõned näitajad kajastavad siiski eurooplaste vahetut reaktsiooni hiljutistele häiretele ülemaailmses poliitilises ja majanduskliimas. </text:p>
      <text:p text:style-name="P33">Uuring, mille Veriani teadusuuringute agentuur korraldas 9. aprillist kuni 4. maini 2026 kõigis 27 ELi liikmesriigis, viidi läbi näost näkku ning videointervjuusid (CAVI) kasutati lisaks Küprosel, Taanis, <text:span text:style-name="T5">Fi</text:span> Nlandis, Maltal ja Rootsis. Kokku viidi läbi 26 421 küsitlust ja ELi tulemusi kaaluti vastavalt iga riigi elanikkonna suurusele. </text:p>
      <text:p text:style-name="P30"/>
      <text:p text:style-name="P30">Täieliku küsitluse kohta lisateabe saamiseks skannige QR-kood:</text:p>
      <text:p text:style-name="P30"><draw:frame draw:style-name="fr1" draw:name="Image1" text:anchor-type="paragraph" svg:x="-0.005cm" svg:y="0.233cm" svg:width="4.022cm" svg:height="3.757cm" draw:z-index="79"><draw:image xlink:href="Pictures/10000000000000980000008ECC6BD32C3BAFB2E9.png" xlink:type="simple" xlink:show="embed" xlink:actuate="onLoad" draw:mime-type="image/png"/></draw:frame></text:p>
      <text:p text:style-name="P30">Eurobaromeetri ja uuringute üksuse väljaanne</text:p>
      <text:p text:style-name="P30">Teavitustegevuse direktoraat | Teabevahetuse peadirektoraat</text:p>
      <text:p text:style-name="P30">Euroopa Parlament</text:p>
      <text:p text:style-name="P30">DGCOMM-EBSU@europarl.europa.eu</text:p>
      <text:p text:style-name="P30">europa.eu/eurobaromeeter </text:p>
      <text:p text:style-name="P30">EB050EP | 105.3</text:p>
      <text:p text:style-name="P30">Katalooginumber: QA-01-26-172-EN-N</text:p>
      <text:p text:style-name="P30">ISBN: 978-92-848-3737-3</text:p>
      <text:p text:style-name="P30">ISSN: 2529-6973</text:p>
      <text:p text:style-name="P30">DOI: 10.2861/5190377</text:p>
      <text:p text:style-name="P30">© Euroopa Liit, 202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styles>
    <draw:stroke-dash draw:name="Dashed_20__28_var_29__20_1" draw:display-name="Dashed (var)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0" draw:display-name="Dashed (var) 130" draw:style="rect" draw:dots1="1" draw:dots1-length="0.011cm" draw:dots2="1" draw:dots2-length="0.011cm" draw:distance="0.011cm"/>
    <draw:stroke-dash draw:name="Dashed_20__28_var_29__20_131" draw:display-name="Dashed (var) 131" draw:style="rect" draw:dots1="1" draw:dots1-length="0.011cm" draw:dots2="1" draw:dots2-length="0.011cm" draw:distance="0.011cm"/>
    <draw:stroke-dash draw:name="Dashed_20__28_var_29__20_132" draw:display-name="Dashed (var) 132" draw:style="rect" draw:dots1="1" draw:dots1-length="0.011cm" draw:dots2="1" draw:dots2-length="0.011cm" draw:distance="0.011cm"/>
    <draw:stroke-dash draw:name="Dashed_20__28_var_29__20_133" draw:display-name="Dashed (var) 133" draw:style="rect" draw:dots1="1" draw:dots1-length="0.011cm" draw:dots2="1" draw:dots2-length="0.011cm" draw:distance="0.011cm"/>
    <draw:stroke-dash draw:name="Dashed_20__28_var_29__20_134" draw:display-name="Dashed (var) 134" draw:style="rect" draw:dots1="1" draw:dots1-length="0.011cm" draw:dots2="1" draw:dots2-length="0.011cm" draw:distance="0.011cm"/>
    <draw:stroke-dash draw:name="Dashed_20__28_var_29__20_135" draw:display-name="Dashed (var) 135" draw:style="rect" draw:dots1="1" draw:dots1-length="0.011cm" draw:dots2="1" draw:dots2-length="0.011cm" draw:distance="0.011cm"/>
    <draw:stroke-dash draw:name="Dashed_20__28_var_29__20_136" draw:display-name="Dashed (var) 136"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197" draw:display-name="Dashed (var) 197" draw:style="rect" draw:dots1="1" draw:dots1-length="0.011cm" draw:dots2="1" draw:dots2-length="0.011cm" draw:distance="0.011cm"/>
    <draw:stroke-dash draw:name="Dashed_20__28_var_29__20_198" draw:display-name="Dashed (var) 198" draw:style="rect" draw:dots1="1" draw:dots1-length="0.011cm" draw:dots2="1" draw:dots2-length="0.011cm" draw:distance="0.011cm"/>
    <draw:stroke-dash draw:name="Dashed_20__28_var_29__20_199" draw:display-name="Dashed (var) 19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0" draw:display-name="Dashed (var) 200" draw:style="rect" draw:dots1="1" draw:dots1-length="0.011cm" draw:dots2="1" draw:dots2-length="0.011cm" draw:distance="0.011cm"/>
    <draw:stroke-dash draw:name="Dashed_20__28_var_29__20_201" draw:display-name="Dashed (var) 201" draw:style="rect" draw:dots1="1" draw:dots1-length="0.011cm" draw:dots2="1" draw:dots2-length="0.011cm" draw:distance="0.011cm"/>
    <draw:stroke-dash draw:name="Dashed_20__28_var_29__20_202" draw:display-name="Dashed (var) 202" draw:style="rect" draw:dots1="1" draw:dots1-length="0.011cm" draw:dots2="1" draw:dots2-length="0.011cm" draw:distance="0.011cm"/>
    <draw:stroke-dash draw:name="Dashed_20__28_var_29__20_203" draw:display-name="Dashed (var) 203" draw:style="rect" draw:dots1="1" draw:dots1-length="0.011cm" draw:dots2="1" draw:dots2-length="0.011cm" draw:distance="0.011cm"/>
    <draw:stroke-dash draw:name="Dashed_20__28_var_29__20_204" draw:display-name="Dashed (var) 204" draw:style="rect" draw:dots1="1" draw:dots1-length="0.011cm" draw:dots2="1" draw:dots2-length="0.011cm" draw:distance="0.011cm"/>
    <draw:stroke-dash draw:name="Dashed_20__28_var_29__20_205" draw:display-name="Dashed (var) 205" draw:style="rect" draw:dots1="1" draw:dots1-length="0.011cm" draw:dots2="1" draw:dots2-length="0.011cm" draw:distance="0.011cm"/>
    <draw:stroke-dash draw:name="Dashed_20__28_var_29__20_206" draw:display-name="Dashed (var) 206" draw:style="rect" draw:dots1="1" draw:dots1-length="0.011cm" draw:dots2="1" draw:dots2-length="0.011cm" draw:distance="0.011cm"/>
    <draw:stroke-dash draw:name="Dashed_20__28_var_29__20_207" draw:display-name="Dashed (var) 207" draw:style="rect" draw:dots1="1" draw:dots1-length="0.011cm" draw:dots2="1" draw:dots2-length="0.011cm" draw:distance="0.011cm"/>
    <draw:stroke-dash draw:name="Dashed_20__28_var_29__20_208" draw:display-name="Dashed (var) 208" draw:style="rect" draw:dots1="1" draw:dots1-length="0.011cm" draw:dots2="1" draw:dots2-length="0.011cm" draw:distance="0.011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6" draw:display-name="Dashed (var) 306"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11cm" draw:dots2="1" draw:dots2-length="0.011cm" draw:distance="0.011cm"/>
    <draw:stroke-dash draw:name="Dashed_20__28_var_29__20_345" draw:display-name="Dashed (var) 345" draw:style="rect" draw:dots1="1" draw:dots1-length="0.011cm" draw:dots2="1" draw:dots2-length="0.011cm" draw:distance="0.011cm"/>
    <draw:stroke-dash draw:name="Dashed_20__28_var_29__20_346" draw:display-name="Dashed (var) 346" draw:style="rect" draw:dots1="1" draw:dots1-length="0.011cm" draw:dots2="1" draw:dots2-length="0.011cm" draw:distance="0.011cm"/>
    <draw:stroke-dash draw:name="Dashed_20__28_var_29__20_347" draw:display-name="Dashed (var) 347" draw:style="rect" draw:dots1="1" draw:dots1-length="0.011cm" draw:dots2="1" draw:dots2-length="0.011cm" draw:distance="0.011cm"/>
    <draw:stroke-dash draw:name="Dashed_20__28_var_29__20_348" draw:display-name="Dashed (var) 348" draw:style="rect" draw:dots1="1" draw:dots1-length="0.011cm" draw:dots2="1" draw:dots2-length="0.011cm" draw:distance="0.011cm"/>
    <draw:stroke-dash draw:name="Dashed_20__28_var_29__20_349" draw:display-name="Dashed (var) 349" draw:style="rect" draw:dots1="1" draw:dots1-length="0.011cm" draw:dots2="1" draw:dots2-length="0.011cm" draw:distance="0.011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11cm" draw:dots2="1" draw:dots2-length="0.011cm" draw:distance="0.011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11cm" draw:dots2="1" draw:dots2-length="0.011cm" draw:distance="0.011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11cm" draw:dots2="1" draw:dots2-length="0.011cm" draw:distance="0.011cm"/>
    <draw:stroke-dash draw:name="Dashed_20__28_var_29__20_391" draw:display-name="Dashed (var) 391" draw:style="rect" draw:dots1="1" draw:dots1-length="0.011cm" draw:dots2="1" draw:dots2-length="0.011cm" draw:distance="0.011cm"/>
    <draw:stroke-dash draw:name="Dashed_20__28_var_29__20_392" draw:display-name="Dashed (var) 392" draw:style="rect" draw:dots1="1" draw:dots1-length="0.011cm" draw:dots2="1" draw:dots2-length="0.011cm" draw:distance="0.011cm"/>
    <draw:stroke-dash draw:name="Dashed_20__28_var_29__20_393" draw:display-name="Dashed (var) 393" draw:style="rect" draw:dots1="1" draw:dots1-length="0.011cm" draw:dots2="1" draw:dots2-length="0.011cm" draw:distance="0.011cm"/>
    <draw:stroke-dash draw:name="Dashed_20__28_var_29__20_394" draw:display-name="Dashed (var) 394" draw:style="rect" draw:dots1="1" draw:dots1-length="0.011cm" draw:dots2="1" draw:dots2-length="0.011cm" draw:distance="0.011cm"/>
    <draw:stroke-dash draw:name="Dashed_20__28_var_29__20_395" draw:display-name="Dashed (var) 395" draw:style="rect" draw:dots1="1" draw:dots1-length="0.011cm" draw:dots2="1" draw:dots2-length="0.011cm" draw:distance="0.011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11cm" draw:dots2="1" draw:dots2-length="0.011cm" draw:distance="0.011cm"/>
    <draw:stroke-dash draw:name="Dashed_20__28_var_29__20_427" draw:display-name="Dashed (var) 427" draw:style="rect" draw:dots1="1" draw:dots1-length="0.011cm" draw:dots2="1" draw:dots2-length="0.011cm" draw:distance="0.011cm"/>
    <draw:stroke-dash draw:name="Dashed_20__28_var_29__20_428" draw:display-name="Dashed (var) 428" draw:style="rect" draw:dots1="1" draw:dots1-length="0.011cm" draw:dots2="1" draw:dots2-length="0.011cm" draw:distance="0.011cm"/>
    <draw:stroke-dash draw:name="Dashed_20__28_var_29__20_429" draw:display-name="Dashed (var) 429" draw:style="rect" draw:dots1="1" draw:dots1-length="0.011cm" draw:dots2="1" draw:dots2-length="0.011cm" draw:distance="0.011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11cm" draw:dots2="1" draw:dots2-length="0.011cm" draw:distance="0.011cm"/>
    <draw:stroke-dash draw:name="Dashed_20__28_var_29__20_431" draw:display-name="Dashed (var) 431" draw:style="rect" draw:dots1="1" draw:dots1-length="0.011cm" draw:dots2="1" draw:dots2-length="0.011cm" draw:distance="0.011cm"/>
    <draw:stroke-dash draw:name="Dashed_20__28_var_29__20_432" draw:display-name="Dashed (var) 432" draw:style="rect" draw:dots1="1" draw:dots1-length="0.011cm" draw:dots2="1" draw:dots2-length="0.011cm" draw:distance="0.011cm"/>
    <draw:stroke-dash draw:name="Dashed_20__28_var_29__20_433" draw:display-name="Dashed (var) 433" draw:style="rect" draw:dots1="1" draw:dots1-length="0.011cm" draw:dots2="1" draw:dots2-length="0.011cm" draw:distance="0.011cm"/>
    <draw:stroke-dash draw:name="Dashed_20__28_var_29__20_434" draw:display-name="Dashed (var) 434" draw:style="rect" draw:dots1="1" draw:dots1-length="0.011cm" draw:dots2="1" draw:dots2-length="0.011cm" draw:distance="0.011cm"/>
    <draw:stroke-dash draw:name="Dashed_20__28_var_29__20_435" draw:display-name="Dashed (var) 435" draw:style="rect" draw:dots1="1" draw:dots1-length="0.011cm" draw:dots2="1" draw:dots2-length="0.011cm" draw:distance="0.011cm"/>
    <draw:stroke-dash draw:name="Dashed_20__28_var_29__20_436" draw:display-name="Dashed (var) 436" draw:style="rect" draw:dots1="1" draw:dots1-length="0.011cm" draw:dots2="1" draw:dots2-length="0.011cm" draw:distance="0.011cm"/>
    <draw:stroke-dash draw:name="Dashed_20__28_var_29__20_437" draw:display-name="Dashed (var) 437" draw:style="rect" draw:dots1="1" draw:dots1-length="0.011cm" draw:dots2="1" draw:dots2-length="0.011cm" draw:distance="0.011cm"/>
    <draw:stroke-dash draw:name="Dashed_20__28_var_29__20_438" draw:display-name="Dashed (var) 438" draw:style="rect" draw:dots1="1" draw:dots1-length="0.011cm" draw:dots2="1" draw:dots2-length="0.011cm" draw:distance="0.011cm"/>
    <draw:stroke-dash draw:name="Dashed_20__28_var_29__20_44" draw:display-name="Dashed (var) 44" draw:style="rect" draw:dots1="1" draw:dots1-length="0.011cm" draw:dots2="1" draw:dots2-length="0.011cm" draw:distance="0.011cm"/>
    <draw:stroke-dash draw:name="Dashed_20__28_var_29__20_442" draw:display-name="Dashed (var) 442" draw:style="rect" draw:dots1="1" draw:dots1-length="0.011cm" draw:dots2="1" draw:dots2-length="0.011cm" draw:distance="0.011cm"/>
    <draw:stroke-dash draw:name="Dashed_20__28_var_29__20_443" draw:display-name="Dashed (var) 443" draw:style="rect" draw:dots1="1" draw:dots1-length="0.011cm" draw:dots2="1" draw:dots2-length="0.011cm" draw:distance="0.011cm"/>
    <draw:stroke-dash draw:name="Dashed_20__28_var_29__20_444" draw:display-name="Dashed (var) 444" draw:style="rect" draw:dots1="1" draw:dots1-length="0.011cm" draw:dots2="1" draw:dots2-length="0.011cm" draw:distance="0.011cm"/>
    <draw:stroke-dash draw:name="Dashed_20__28_var_29__20_445" draw:display-name="Dashed (var) 445" draw:style="rect" draw:dots1="1" draw:dots1-length="0.011cm" draw:dots2="1" draw:dots2-length="0.011cm" draw:distance="0.011cm"/>
    <draw:stroke-dash draw:name="Dashed_20__28_var_29__20_446" draw:display-name="Dashed (var) 446" draw:style="rect" draw:dots1="1" draw:dots1-length="0.011cm" draw:dots2="1" draw:dots2-length="0.011cm" draw:distance="0.011cm"/>
    <draw:stroke-dash draw:name="Dashed_20__28_var_29__20_447" draw:display-name="Dashed (var) 447" draw:style="rect" draw:dots1="1" draw:dots1-length="0.011cm" draw:dots2="1" draw:dots2-length="0.011cm" draw:distance="0.011cm"/>
    <draw:stroke-dash draw:name="Dashed_20__28_var_29__20_448" draw:display-name="Dashed (var) 448" draw:style="rect" draw:dots1="1" draw:dots1-length="0.011cm" draw:dots2="1" draw:dots2-length="0.011cm" draw:distance="0.011cm"/>
    <draw:stroke-dash draw:name="Dashed_20__28_var_29__20_449" draw:display-name="Dashed (var) 449"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50" draw:display-name="Dashed (var) 450" draw:style="rect" draw:dots1="1" draw:dots1-length="0.011cm" draw:dots2="1" draw:dots2-length="0.011cm" draw:distance="0.011cm"/>
    <draw:stroke-dash draw:name="Dashed_20__28_var_29__20_451" draw:display-name="Dashed (var) 451" draw:style="rect" draw:dots1="1" draw:dots1-length="0.011cm" draw:dots2="1" draw:dots2-length="0.011cm" draw:distance="0.011cm"/>
    <draw:stroke-dash draw:name="Dashed_20__28_var_29__20_452" draw:display-name="Dashed (var) 452" draw:style="rect" draw:dots1="1" draw:dots1-length="0.011cm" draw:dots2="1" draw:dots2-length="0.011cm" draw:distance="0.011cm"/>
    <draw:stroke-dash draw:name="Dashed_20__28_var_29__20_453" draw:display-name="Dashed (var) 453" draw:style="rect" draw:dots1="1" draw:dots1-length="0.011cm" draw:dots2="1" draw:dots2-length="0.011cm" draw:distance="0.011cm"/>
    <draw:stroke-dash draw:name="Dashed_20__28_var_29__20_454" draw:display-name="Dashed (var) 454" draw:style="rect" draw:dots1="1" draw:dots1-length="0.011cm" draw:dots2="1" draw:dots2-length="0.011cm" draw:distance="0.011cm"/>
    <draw:stroke-dash draw:name="Dashed_20__28_var_29__20_455" draw:display-name="Dashed (var) 455" draw:style="rect" draw:dots1="1" draw:dots1-length="0.011cm" draw:dots2="1" draw:dots2-length="0.011cm" draw:distance="0.011cm"/>
    <draw:stroke-dash draw:name="Dashed_20__28_var_29__20_456" draw:display-name="Dashed (var) 456" draw:style="rect" draw:dots1="1" draw:dots1-length="0.011cm" draw:dots2="1" draw:dots2-length="0.011cm" draw:distance="0.011cm"/>
    <draw:stroke-dash draw:name="Dashed_20__28_var_29__20_457" draw:display-name="Dashed (var) 457" draw:style="rect" draw:dots1="1" draw:dots1-length="0.011cm" draw:dots2="1" draw:dots2-length="0.011cm" draw:distance="0.011cm"/>
    <draw:stroke-dash draw:name="Dashed_20__28_var_29__20_458" draw:display-name="Dashed (var) 458" draw:style="rect" draw:dots1="1" draw:dots1-length="0.011cm" draw:dots2="1" draw:dots2-length="0.011cm" draw:distance="0.011cm"/>
    <draw:stroke-dash draw:name="Dashed_20__28_var_29__20_459" draw:display-name="Dashed (var) 459"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60" draw:display-name="Dashed (var) 460" draw:style="rect" draw:dots1="1" draw:dots1-length="0.011cm" draw:dots2="1" draw:dots2-length="0.011cm" draw:distance="0.011cm"/>
    <draw:stroke-dash draw:name="Dashed_20__28_var_29__20_461" draw:display-name="Dashed (var) 461" draw:style="rect" draw:dots1="1" draw:dots1-length="0.011cm" draw:dots2="1" draw:dots2-length="0.011cm" draw:distance="0.011cm"/>
    <draw:stroke-dash draw:name="Dashed_20__28_var_29__20_462" draw:display-name="Dashed (var) 462" draw:style="rect" draw:dots1="1" draw:dots1-length="0.011cm" draw:dots2="1" draw:dots2-length="0.011cm" draw:distance="0.011cm"/>
    <draw:stroke-dash draw:name="Dashed_20__28_var_29__20_463" draw:display-name="Dashed (var) 463" draw:style="rect" draw:dots1="1" draw:dots1-length="0.011cm" draw:dots2="1" draw:dots2-length="0.011cm" draw:distance="0.011cm"/>
    <draw:stroke-dash draw:name="Dashed_20__28_var_29__20_464" draw:display-name="Dashed (var) 464" draw:style="rect" draw:dots1="1" draw:dots1-length="0.011cm" draw:dots2="1" draw:dots2-length="0.011cm" draw:distance="0.011cm"/>
    <draw:stroke-dash draw:name="Dashed_20__28_var_29__20_465" draw:display-name="Dashed (var) 465" draw:style="rect" draw:dots1="1" draw:dots1-length="0.011cm" draw:dots2="1" draw:dots2-length="0.011cm" draw:distance="0.011cm"/>
    <draw:stroke-dash draw:name="Dashed_20__28_var_29__20_466" draw:display-name="Dashed (var) 466" draw:style="rect" draw:dots1="1" draw:dots1-length="0.011cm" draw:dots2="1" draw:dots2-length="0.011cm" draw:distance="0.011cm"/>
    <draw:stroke-dash draw:name="Dashed_20__28_var_29__20_467" draw:display-name="Dashed (var) 467" draw:style="rect" draw:dots1="1" draw:dots1-length="0.011cm" draw:dots2="1" draw:dots2-length="0.011cm" draw:distance="0.011cm"/>
    <draw:stroke-dash draw:name="Dashed_20__28_var_29__20_468" draw:display-name="Dashed (var) 468" draw:style="rect" draw:dots1="1" draw:dots1-length="0.011cm" draw:dots2="1" draw:dots2-length="0.011cm" draw:distance="0.011cm"/>
    <draw:stroke-dash draw:name="Dashed_20__28_var_29__20_469" draw:display-name="Dashed (var) 469"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70" draw:display-name="Dashed (var) 470" draw:style="rect" draw:dots1="1" draw:dots1-length="0.011cm" draw:dots2="1" draw:dots2-length="0.011cm" draw:distance="0.011cm"/>
    <draw:stroke-dash draw:name="Dashed_20__28_var_29__20_471" draw:display-name="Dashed (var) 471" draw:style="rect" draw:dots1="1" draw:dots1-length="0.011cm" draw:dots2="1" draw:dots2-length="0.011cm" draw:distance="0.011cm"/>
    <draw:stroke-dash draw:name="Dashed_20__28_var_29__20_472" draw:display-name="Dashed (var) 472" draw:style="rect" draw:dots1="1" draw:dots1-length="0.011cm" draw:dots2="1" draw:dots2-length="0.011cm" draw:distance="0.011cm"/>
    <draw:stroke-dash draw:name="Dashed_20__28_var_29__20_473" draw:display-name="Dashed (var) 473" draw:style="rect" draw:dots1="1" draw:dots1-length="0.011cm" draw:dots2="1" draw:dots2-length="0.011cm" draw:distance="0.011cm"/>
    <draw:stroke-dash draw:name="Dashed_20__28_var_29__20_474" draw:display-name="Dashed (var) 474" draw:style="rect" draw:dots1="1" draw:dots1-length="0.011cm" draw:dots2="1" draw:dots2-length="0.011cm" draw:distance="0.011cm"/>
    <draw:stroke-dash draw:name="Dashed_20__28_var_29__20_475" draw:display-name="Dashed (var) 475" draw:style="rect" draw:dots1="1" draw:dots1-length="0.011cm" draw:dots2="1" draw:dots2-length="0.011cm" draw:distance="0.011cm"/>
    <draw:stroke-dash draw:name="Dashed_20__28_var_29__20_476" draw:display-name="Dashed (var) 476" draw:style="rect" draw:dots1="1" draw:dots1-length="0.011cm" draw:dots2="1" draw:dots2-length="0.011cm" draw:distance="0.011cm"/>
    <draw:stroke-dash draw:name="Dashed_20__28_var_29__20_477" draw:display-name="Dashed (var) 477" draw:style="rect" draw:dots1="1" draw:dots1-length="0.011cm" draw:dots2="1" draw:dots2-length="0.011cm" draw:distance="0.011cm"/>
    <draw:stroke-dash draw:name="Dashed_20__28_var_29__20_478" draw:display-name="Dashed (var) 478" draw:style="rect" draw:dots1="1" draw:dots1-length="0.011cm" draw:dots2="1" draw:dots2-length="0.011cm" draw:distance="0.011cm"/>
    <draw:stroke-dash draw:name="Dashed_20__28_var_29__20_479" draw:display-name="Dashed (var) 479"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80" draw:display-name="Dashed (var) 480" draw:style="rect" draw:dots1="1" draw:dots1-length="0.011cm" draw:dots2="1" draw:dots2-length="0.011cm" draw:distance="0.011cm"/>
    <draw:stroke-dash draw:name="Dashed_20__28_var_29__20_481" draw:display-name="Dashed (var) 481" draw:style="rect" draw:dots1="1" draw:dots1-length="0.011cm" draw:dots2="1" draw:dots2-length="0.011cm" draw:distance="0.011cm"/>
    <draw:stroke-dash draw:name="Dashed_20__28_var_29__20_482" draw:display-name="Dashed (var) 482" draw:style="rect" draw:dots1="1" draw:dots1-length="0.011cm" draw:dots2="1" draw:dots2-length="0.011cm" draw:distance="0.011cm"/>
    <draw:stroke-dash draw:name="Dashed_20__28_var_29__20_483" draw:display-name="Dashed (var) 483" draw:style="rect" draw:dots1="1" draw:dots1-length="0.011cm" draw:dots2="1" draw:dots2-length="0.011cm" draw:distance="0.011cm"/>
    <draw:stroke-dash draw:name="Dashed_20__28_var_29__20_484" draw:display-name="Dashed (var) 484" draw:style="rect" draw:dots1="1" draw:dots1-length="0.011cm" draw:dots2="1" draw:dots2-length="0.011cm" draw:distance="0.011cm"/>
    <draw:stroke-dash draw:name="Dashed_20__28_var_29__20_485" draw:display-name="Dashed (var) 485" draw:style="rect" draw:dots1="1" draw:dots1-length="0.011cm" draw:dots2="1" draw:dots2-length="0.011cm" draw:distance="0.011cm"/>
    <draw:stroke-dash draw:name="Dashed_20__28_var_29__20_486" draw:display-name="Dashed (var) 486" draw:style="rect" draw:dots1="1" draw:dots1-length="0.011cm" draw:dots2="1" draw:dots2-length="0.011cm" draw:distance="0.011cm"/>
    <draw:stroke-dash draw:name="Dashed_20__28_var_29__20_487" draw:display-name="Dashed (var) 487" draw:style="rect" draw:dots1="1" draw:dots1-length="0.011cm" draw:dots2="1" draw:dots2-length="0.011cm" draw:distance="0.011cm"/>
    <draw:stroke-dash draw:name="Dashed_20__28_var_29__20_488" draw:display-name="Dashed (var) 488" draw:style="rect" draw:dots1="1" draw:dots1-length="0.011cm" draw:dots2="1" draw:dots2-length="0.011cm" draw:distance="0.011cm"/>
    <draw:stroke-dash draw:name="Dashed_20__28_var_29__20_489" draw:display-name="Dashed (var) 489"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490" draw:display-name="Dashed (var) 490" draw:style="rect" draw:dots1="1" draw:dots1-length="0.011cm" draw:dots2="1" draw:dots2-length="0.011cm" draw:distance="0.011cm"/>
    <draw:stroke-dash draw:name="Dashed_20__28_var_29__20_491" draw:display-name="Dashed (var) 491" draw:style="rect" draw:dots1="1" draw:dots1-length="0.011cm" draw:dots2="1" draw:dots2-length="0.011cm" draw:distance="0.011cm"/>
    <draw:stroke-dash draw:name="Dashed_20__28_var_29__20_492" draw:display-name="Dashed (var) 492" draw:style="rect" draw:dots1="1" draw:dots1-length="0.011cm" draw:dots2="1" draw:dots2-length="0.011cm" draw:distance="0.011cm"/>
    <draw:stroke-dash draw:name="Dashed_20__28_var_29__20_493" draw:display-name="Dashed (var) 493" draw:style="rect" draw:dots1="1" draw:dots1-length="0.011cm" draw:dots2="1" draw:dots2-length="0.011cm" draw:distance="0.011cm"/>
    <draw:stroke-dash draw:name="Dashed_20__28_var_29__20_494" draw:display-name="Dashed (var) 494" draw:style="rect" draw:dots1="1" draw:dots1-length="0.011cm" draw:dots2="1" draw:dots2-length="0.011cm" draw:distance="0.011cm"/>
    <draw:stroke-dash draw:name="Dashed_20__28_var_29__20_495" draw:display-name="Dashed (var) 495" draw:style="rect" draw:dots1="1" draw:dots1-length="0.011cm" draw:dots2="1" draw:dots2-length="0.011cm" draw:distance="0.011cm"/>
    <draw:stroke-dash draw:name="Dashed_20__28_var_29__20_496" draw:display-name="Dashed (var) 496" draw:style="rect" draw:dots1="1" draw:dots1-length="0.011cm" draw:dots2="1" draw:dots2-length="0.011cm" draw:distance="0.011cm"/>
    <draw:stroke-dash draw:name="Dashed_20__28_var_29__20_497" draw:display-name="Dashed (var) 497" draw:style="rect" draw:dots1="1" draw:dots1-length="0.011cm" draw:dots2="1" draw:dots2-length="0.011cm" draw:distance="0.011cm"/>
    <draw:stroke-dash draw:name="Dashed_20__28_var_29__20_498" draw:display-name="Dashed (var) 498" draw:style="rect" draw:dots1="1" draw:dots1-length="0.011cm" draw:dots2="1" draw:dots2-length="0.011cm" draw:distance="0.011cm"/>
    <draw:stroke-dash draw:name="Dashed_20__28_var_29__20_499" draw:display-name="Dashed (var) 49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00" draw:display-name="Dashed (var) 500" draw:style="rect" draw:dots1="1" draw:dots1-length="0.011cm" draw:dots2="1" draw:dots2-length="0.011cm" draw:distance="0.011cm"/>
    <draw:stroke-dash draw:name="Dashed_20__28_var_29__20_501" draw:display-name="Dashed (var) 501" draw:style="rect" draw:dots1="1" draw:dots1-length="0.011cm" draw:dots2="1" draw:dots2-length="0.011cm" draw:distance="0.011cm"/>
    <draw:stroke-dash draw:name="Dashed_20__28_var_29__20_502" draw:display-name="Dashed (var) 502" draw:style="rect" draw:dots1="1" draw:dots1-length="0.011cm" draw:dots2="1" draw:dots2-length="0.011cm" draw:distance="0.011cm"/>
    <draw:stroke-dash draw:name="Dashed_20__28_var_29__20_503" draw:display-name="Dashed (var) 503" draw:style="rect" draw:dots1="1" draw:dots1-length="0.011cm" draw:dots2="1" draw:dots2-length="0.011cm" draw:distance="0.011cm"/>
    <draw:stroke-dash draw:name="Dashed_20__28_var_29__20_504" draw:display-name="Dashed (var) 504" draw:style="rect" draw:dots1="1" draw:dots1-length="0.011cm" draw:dots2="1" draw:dots2-length="0.011cm" draw:distance="0.011cm"/>
    <draw:stroke-dash draw:name="Dashed_20__28_var_29__20_505" draw:display-name="Dashed (var) 505" draw:style="rect" draw:dots1="1" draw:dots1-length="0.011cm" draw:dots2="1" draw:dots2-length="0.011cm" draw:distance="0.011cm"/>
    <draw:stroke-dash draw:name="Dashed_20__28_var_29__20_506" draw:display-name="Dashed (var) 506" draw:style="rect" draw:dots1="1" draw:dots1-length="0.011cm" draw:dots2="1" draw:dots2-length="0.011cm" draw:distance="0.011cm"/>
    <draw:stroke-dash draw:name="Dashed_20__28_var_29__20_507" draw:display-name="Dashed (var) 507" draw:style="rect" draw:dots1="1" draw:dots1-length="0.011cm" draw:dots2="1" draw:dots2-length="0.011cm" draw:distance="0.011cm"/>
    <draw:stroke-dash draw:name="Dashed_20__28_var_29__20_508" draw:display-name="Dashed (var) 508" draw:style="rect" draw:dots1="1" draw:dots1-length="0.011cm" draw:dots2="1" draw:dots2-length="0.011cm" draw:distance="0.011cm"/>
    <draw:stroke-dash draw:name="Dashed_20__28_var_29__20_509" draw:display-name="Dashed (var) 509"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10" draw:display-name="Dashed (var) 510" draw:style="rect" draw:dots1="1" draw:dots1-length="0.011cm" draw:dots2="1" draw:dots2-length="0.011cm" draw:distance="0.011cm"/>
    <draw:stroke-dash draw:name="Dashed_20__28_var_29__20_511" draw:display-name="Dashed (var) 511" draw:style="rect" draw:dots1="1" draw:dots1-length="0.011cm" draw:dots2="1" draw:dots2-length="0.011cm" draw:distance="0.011cm"/>
    <draw:stroke-dash draw:name="Dashed_20__28_var_29__20_512" draw:display-name="Dashed (var) 512" draw:style="rect" draw:dots1="1" draw:dots1-length="0.011cm" draw:dots2="1" draw:dots2-length="0.011cm" draw:distance="0.011cm"/>
    <draw:stroke-dash draw:name="Dashed_20__28_var_29__20_513" draw:display-name="Dashed (var) 513" draw:style="rect" draw:dots1="1" draw:dots1-length="0.011cm" draw:dots2="1" draw:dots2-length="0.011cm" draw:distance="0.011cm"/>
    <draw:stroke-dash draw:name="Dashed_20__28_var_29__20_514" draw:display-name="Dashed (var) 514" draw:style="rect" draw:dots1="1" draw:dots1-length="0.011cm" draw:dots2="1" draw:dots2-length="0.011cm" draw:distance="0.011cm"/>
    <draw:stroke-dash draw:name="Dashed_20__28_var_29__20_515" draw:display-name="Dashed (var) 515" draw:style="rect" draw:dots1="1" draw:dots1-length="0.011cm" draw:dots2="1" draw:dots2-length="0.011cm" draw:distance="0.011cm"/>
    <draw:stroke-dash draw:name="Dashed_20__28_var_29__20_516" draw:display-name="Dashed (var) 516" draw:style="rect" draw:dots1="1" draw:dots1-length="0.011cm" draw:dots2="1" draw:dots2-length="0.011cm" draw:distance="0.011cm"/>
    <draw:stroke-dash draw:name="Dashed_20__28_var_29__20_517" draw:display-name="Dashed (var) 517" draw:style="rect" draw:dots1="1" draw:dots1-length="0.011cm" draw:dots2="1" draw:dots2-length="0.011cm" draw:distance="0.011cm"/>
    <draw:stroke-dash draw:name="Dashed_20__28_var_29__20_518" draw:display-name="Dashed (var) 518" draw:style="rect" draw:dots1="1" draw:dots1-length="0.011cm" draw:dots2="1" draw:dots2-length="0.011cm" draw:distance="0.011cm"/>
    <draw:stroke-dash draw:name="Dashed_20__28_var_29__20_519" draw:display-name="Dashed (var) 519"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20" draw:display-name="Dashed (var) 520" draw:style="rect" draw:dots1="1" draw:dots1-length="0.011cm" draw:dots2="1" draw:dots2-length="0.011cm" draw:distance="0.011cm"/>
    <draw:stroke-dash draw:name="Dashed_20__28_var_29__20_521" draw:display-name="Dashed (var) 521" draw:style="rect" draw:dots1="1" draw:dots1-length="0.011cm" draw:dots2="1" draw:dots2-length="0.011cm" draw:distance="0.011cm"/>
    <draw:stroke-dash draw:name="Dashed_20__28_var_29__20_522" draw:display-name="Dashed (var) 522" draw:style="rect" draw:dots1="1" draw:dots1-length="0.011cm" draw:dots2="1" draw:dots2-length="0.011cm" draw:distance="0.011cm"/>
    <draw:stroke-dash draw:name="Dashed_20__28_var_29__20_523" draw:display-name="Dashed (var) 523" draw:style="rect" draw:dots1="1" draw:dots1-length="0.011cm" draw:dots2="1" draw:dots2-length="0.011cm" draw:distance="0.011cm"/>
    <draw:stroke-dash draw:name="Dashed_20__28_var_29__20_524" draw:display-name="Dashed (var) 524" draw:style="rect" draw:dots1="1" draw:dots1-length="0.011cm" draw:dots2="1" draw:dots2-length="0.011cm" draw:distance="0.011cm"/>
    <draw:stroke-dash draw:name="Dashed_20__28_var_29__20_525" draw:display-name="Dashed (var) 525" draw:style="rect" draw:dots1="1" draw:dots1-length="0.011cm" draw:dots2="1" draw:dots2-length="0.011cm" draw:distance="0.011cm"/>
    <draw:stroke-dash draw:name="Dashed_20__28_var_29__20_526" draw:display-name="Dashed (var) 526" draw:style="rect" draw:dots1="1" draw:dots1-length="0.011cm" draw:dots2="1" draw:dots2-length="0.011cm" draw:distance="0.011cm"/>
    <draw:stroke-dash draw:name="Dashed_20__28_var_29__20_527" draw:display-name="Dashed (var) 527" draw:style="rect" draw:dots1="1" draw:dots1-length="0.011cm" draw:dots2="1" draw:dots2-length="0.011cm" draw:distance="0.011cm"/>
    <draw:stroke-dash draw:name="Dashed_20__28_var_29__20_528" draw:display-name="Dashed (var) 528" draw:style="rect" draw:dots1="1" draw:dots1-length="0.011cm" draw:dots2="1" draw:dots2-length="0.011cm" draw:distance="0.011cm"/>
    <draw:stroke-dash draw:name="Dashed_20__28_var_29__20_529" draw:display-name="Dashed (var) 529"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30" draw:display-name="Dashed (var) 530" draw:style="rect" draw:dots1="1" draw:dots1-length="0.011cm" draw:dots2="1" draw:dots2-length="0.011cm" draw:distance="0.011cm"/>
    <draw:stroke-dash draw:name="Dashed_20__28_var_29__20_531" draw:display-name="Dashed (var) 531" draw:style="rect" draw:dots1="1" draw:dots1-length="0.011cm" draw:dots2="1" draw:dots2-length="0.011cm" draw:distance="0.011cm"/>
    <draw:stroke-dash draw:name="Dashed_20__28_var_29__20_532" draw:display-name="Dashed (var) 532" draw:style="rect" draw:dots1="1" draw:dots1-length="0.011cm" draw:dots2="1" draw:dots2-length="0.011cm" draw:distance="0.011cm"/>
    <draw:stroke-dash draw:name="Dashed_20__28_var_29__20_533" draw:display-name="Dashed (var) 533" draw:style="rect" draw:dots1="1" draw:dots1-length="0.011cm" draw:dots2="1" draw:dots2-length="0.011cm" draw:distance="0.011cm"/>
    <draw:stroke-dash draw:name="Dashed_20__28_var_29__20_534" draw:display-name="Dashed (var) 534" draw:style="rect" draw:dots1="1" draw:dots1-length="0.011cm" draw:dots2="1" draw:dots2-length="0.011cm" draw:distance="0.011cm"/>
    <draw:stroke-dash draw:name="Dashed_20__28_var_29__20_535" draw:display-name="Dashed (var) 535" draw:style="rect" draw:dots1="1" draw:dots1-length="0.011cm" draw:dots2="1" draw:dots2-length="0.011cm" draw:distance="0.011cm"/>
    <draw:stroke-dash draw:name="Dashed_20__28_var_29__20_536" draw:display-name="Dashed (var) 536" draw:style="rect" draw:dots1="1" draw:dots1-length="0.011cm" draw:dots2="1" draw:dots2-length="0.011cm" draw:distance="0.011cm"/>
    <draw:stroke-dash draw:name="Dashed_20__28_var_29__20_537" draw:display-name="Dashed (var) 537" draw:style="rect" draw:dots1="1" draw:dots1-length="0.011cm" draw:dots2="1" draw:dots2-length="0.011cm" draw:distance="0.011cm"/>
    <draw:stroke-dash draw:name="Dashed_20__28_var_29__20_538" draw:display-name="Dashed (var) 538" draw:style="rect" draw:dots1="1" draw:dots1-length="0.011cm" draw:dots2="1" draw:dots2-length="0.011cm" draw:distance="0.011cm"/>
    <draw:stroke-dash draw:name="Dashed_20__28_var_29__20_539" draw:display-name="Dashed (var) 539"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40" draw:display-name="Dashed (var) 540" draw:style="rect" draw:dots1="1" draw:dots1-length="0.011cm" draw:dots2="1" draw:dots2-length="0.011cm" draw:distance="0.011cm"/>
    <draw:stroke-dash draw:name="Dashed_20__28_var_29__20_541" draw:display-name="Dashed (var) 541" draw:style="rect" draw:dots1="1" draw:dots1-length="0.011cm" draw:dots2="1" draw:dots2-length="0.011cm" draw:distance="0.011cm"/>
    <draw:stroke-dash draw:name="Dashed_20__28_var_29__20_542" draw:display-name="Dashed (var) 542" draw:style="rect" draw:dots1="1" draw:dots1-length="0.011cm" draw:dots2="1" draw:dots2-length="0.011cm" draw:distance="0.011cm"/>
    <draw:stroke-dash draw:name="Dashed_20__28_var_29__20_543" draw:display-name="Dashed (var) 543" draw:style="rect" draw:dots1="1" draw:dots1-length="0.011cm" draw:dots2="1" draw:dots2-length="0.011cm" draw:distance="0.011cm"/>
    <draw:stroke-dash draw:name="Dashed_20__28_var_29__20_544" draw:display-name="Dashed (var) 544" draw:style="rect" draw:dots1="1" draw:dots1-length="0.011cm" draw:dots2="1" draw:dots2-length="0.011cm" draw:distance="0.011cm"/>
    <draw:stroke-dash draw:name="Dashed_20__28_var_29__20_545" draw:display-name="Dashed (var) 545" draw:style="rect" draw:dots1="1" draw:dots1-length="0.011cm" draw:dots2="1" draw:dots2-length="0.011cm" draw:distance="0.011cm"/>
    <draw:stroke-dash draw:name="Dashed_20__28_var_29__20_546" draw:display-name="Dashed (var) 546" draw:style="rect" draw:dots1="1" draw:dots1-length="0.011cm" draw:dots2="1" draw:dots2-length="0.011cm" draw:distance="0.011cm"/>
    <draw:stroke-dash draw:name="Dashed_20__28_var_29__20_547" draw:display-name="Dashed (var) 547" draw:style="rect" draw:dots1="1" draw:dots1-length="0.011cm" draw:dots2="1" draw:dots2-length="0.011cm" draw:distance="0.011cm"/>
    <draw:stroke-dash draw:name="Dashed_20__28_var_29__20_548" draw:display-name="Dashed (var) 548" draw:style="rect" draw:dots1="1" draw:dots1-length="0.011cm" draw:dots2="1" draw:dots2-length="0.011cm" draw:distance="0.011cm"/>
    <draw:stroke-dash draw:name="Dashed_20__28_var_29__20_549" draw:display-name="Dashed (var) 549"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50" draw:display-name="Dashed (var) 550" draw:style="rect" draw:dots1="1" draw:dots1-length="0.011cm" draw:dots2="1" draw:dots2-length="0.011cm" draw:distance="0.011cm"/>
    <draw:stroke-dash draw:name="Dashed_20__28_var_29__20_551" draw:display-name="Dashed (var) 551" draw:style="rect" draw:dots1="1" draw:dots1-length="0.011cm" draw:dots2="1" draw:dots2-length="0.011cm" draw:distance="0.011cm"/>
    <draw:stroke-dash draw:name="Dashed_20__28_var_29__20_552" draw:display-name="Dashed (var) 552" draw:style="rect" draw:dots1="1" draw:dots1-length="0.011cm" draw:dots2="1" draw:dots2-length="0.011cm" draw:distance="0.011cm"/>
    <draw:stroke-dash draw:name="Dashed_20__28_var_29__20_553" draw:display-name="Dashed (var) 553" draw:style="rect" draw:dots1="1" draw:dots1-length="0.011cm" draw:dots2="1" draw:dots2-length="0.011cm" draw:distance="0.011cm"/>
    <draw:stroke-dash draw:name="Dashed_20__28_var_29__20_554" draw:display-name="Dashed (var) 554" draw:style="rect" draw:dots1="1" draw:dots1-length="0.011cm" draw:dots2="1" draw:dots2-length="0.011cm" draw:distance="0.011cm"/>
    <draw:stroke-dash draw:name="Dashed_20__28_var_29__20_555" draw:display-name="Dashed (var) 555" draw:style="rect" draw:dots1="1" draw:dots1-length="0.011cm" draw:dots2="1" draw:dots2-length="0.011cm" draw:distance="0.011cm"/>
    <draw:stroke-dash draw:name="Dashed_20__28_var_29__20_556" draw:display-name="Dashed (var) 556" draw:style="rect" draw:dots1="1" draw:dots1-length="0.011cm" draw:dots2="1" draw:dots2-length="0.011cm" draw:distance="0.011cm"/>
    <draw:stroke-dash draw:name="Dashed_20__28_var_29__20_557" draw:display-name="Dashed (var) 557" draw:style="rect" draw:dots1="1" draw:dots1-length="0.011cm" draw:dots2="1" draw:dots2-length="0.011cm" draw:distance="0.011cm"/>
    <draw:stroke-dash draw:name="Dashed_20__28_var_29__20_558" draw:display-name="Dashed (var) 558" draw:style="rect" draw:dots1="1" draw:dots1-length="0.011cm" draw:dots2="1" draw:dots2-length="0.011cm" draw:distance="0.011cm"/>
    <draw:stroke-dash draw:name="Dashed_20__28_var_29__20_559" draw:display-name="Dashed (var) 559"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60" draw:display-name="Dashed (var) 560" draw:style="rect" draw:dots1="1" draw:dots1-length="0.011cm" draw:dots2="1" draw:dots2-length="0.011cm" draw:distance="0.011cm"/>
    <draw:stroke-dash draw:name="Dashed_20__28_var_29__20_561" draw:display-name="Dashed (var) 561" draw:style="rect" draw:dots1="1" draw:dots1-length="0.011cm" draw:dots2="1" draw:dots2-length="0.011cm" draw:distance="0.011cm"/>
    <draw:stroke-dash draw:name="Dashed_20__28_var_29__20_562" draw:display-name="Dashed (var) 562" draw:style="rect" draw:dots1="1" draw:dots1-length="0.011cm" draw:dots2="1" draw:dots2-length="0.011cm" draw:distance="0.011cm"/>
    <draw:stroke-dash draw:name="Dashed_20__28_var_29__20_563" draw:display-name="Dashed (var) 563" draw:style="rect" draw:dots1="1" draw:dots1-length="0.011cm" draw:dots2="1" draw:dots2-length="0.011cm" draw:distance="0.011cm"/>
    <draw:stroke-dash draw:name="Dashed_20__28_var_29__20_564" draw:display-name="Dashed (var) 564" draw:style="rect" draw:dots1="1" draw:dots1-length="0.011cm" draw:dots2="1" draw:dots2-length="0.011cm" draw:distance="0.011cm"/>
    <draw:stroke-dash draw:name="Dashed_20__28_var_29__20_565" draw:display-name="Dashed (var) 565" draw:style="rect" draw:dots1="1" draw:dots1-length="0.011cm" draw:dots2="1" draw:dots2-length="0.011cm" draw:distance="0.011cm"/>
    <draw:stroke-dash draw:name="Dashed_20__28_var_29__20_566" draw:display-name="Dashed (var) 566" draw:style="rect" draw:dots1="1" draw:dots1-length="0.011cm" draw:dots2="1" draw:dots2-length="0.011cm" draw:distance="0.011cm"/>
    <draw:stroke-dash draw:name="Dashed_20__28_var_29__20_567" draw:display-name="Dashed (var) 567" draw:style="rect" draw:dots1="1" draw:dots1-length="0.011cm" draw:dots2="1" draw:dots2-length="0.011cm" draw:distance="0.011cm"/>
    <draw:stroke-dash draw:name="Dashed_20__28_var_29__20_568" draw:display-name="Dashed (var) 568" draw:style="rect" draw:dots1="1" draw:dots1-length="0.011cm" draw:dots2="1" draw:dots2-length="0.011cm" draw:distance="0.011cm"/>
    <draw:stroke-dash draw:name="Dashed_20__28_var_29__20_569" draw:display-name="Dashed (var) 569"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70" draw:display-name="Dashed (var) 570" draw:style="rect" draw:dots1="1" draw:dots1-length="0.011cm" draw:dots2="1" draw:dots2-length="0.011cm" draw:distance="0.011cm"/>
    <draw:stroke-dash draw:name="Dashed_20__28_var_29__20_571" draw:display-name="Dashed (var) 571" draw:style="rect" draw:dots1="1" draw:dots1-length="0.011cm" draw:dots2="1" draw:dots2-length="0.011cm" draw:distance="0.011cm"/>
    <draw:stroke-dash draw:name="Dashed_20__28_var_29__20_572" draw:display-name="Dashed (var) 572" draw:style="rect" draw:dots1="1" draw:dots1-length="0.011cm" draw:dots2="1" draw:dots2-length="0.011cm" draw:distance="0.011cm"/>
    <draw:stroke-dash draw:name="Dashed_20__28_var_29__20_573" draw:display-name="Dashed (var) 573" draw:style="rect" draw:dots1="1" draw:dots1-length="0.011cm" draw:dots2="1" draw:dots2-length="0.011cm" draw:distance="0.011cm"/>
    <draw:stroke-dash draw:name="Dashed_20__28_var_29__20_574" draw:display-name="Dashed (var) 574" draw:style="rect" draw:dots1="1" draw:dots1-length="0.011cm" draw:dots2="1" draw:dots2-length="0.011cm" draw:distance="0.011cm"/>
    <draw:stroke-dash draw:name="Dashed_20__28_var_29__20_575" draw:display-name="Dashed (var) 575" draw:style="rect" draw:dots1="1" draw:dots1-length="0.011cm" draw:dots2="1" draw:dots2-length="0.011cm" draw:distance="0.011cm"/>
    <draw:stroke-dash draw:name="Dashed_20__28_var_29__20_576" draw:display-name="Dashed (var) 576" draw:style="rect" draw:dots1="1" draw:dots1-length="0.011cm" draw:dots2="1" draw:dots2-length="0.011cm" draw:distance="0.011cm"/>
    <draw:stroke-dash draw:name="Dashed_20__28_var_29__20_577" draw:display-name="Dashed (var) 577" draw:style="rect" draw:dots1="1" draw:dots1-length="0.011cm" draw:dots2="1" draw:dots2-length="0.011cm" draw:distance="0.011cm"/>
    <draw:stroke-dash draw:name="Dashed_20__28_var_29__20_578" draw:display-name="Dashed (var) 578" draw:style="rect" draw:dots1="1" draw:dots1-length="0.011cm" draw:dots2="1" draw:dots2-length="0.011cm" draw:distance="0.011cm"/>
    <draw:stroke-dash draw:name="Dashed_20__28_var_29__20_579" draw:display-name="Dashed (var) 579"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80" draw:display-name="Dashed (var) 580" draw:style="rect" draw:dots1="1" draw:dots1-length="0.011cm" draw:dots2="1" draw:dots2-length="0.011cm" draw:distance="0.011cm"/>
    <draw:stroke-dash draw:name="Dashed_20__28_var_29__20_581" draw:display-name="Dashed (var) 581" draw:style="rect" draw:dots1="1" draw:dots1-length="0.011cm" draw:dots2="1" draw:dots2-length="0.011cm" draw:distance="0.011cm"/>
    <draw:stroke-dash draw:name="Dashed_20__28_var_29__20_582" draw:display-name="Dashed (var) 582" draw:style="rect" draw:dots1="1" draw:dots1-length="0.011cm" draw:dots2="1" draw:dots2-length="0.011cm" draw:distance="0.011cm"/>
    <draw:stroke-dash draw:name="Dashed_20__28_var_29__20_583" draw:display-name="Dashed (var) 583" draw:style="rect" draw:dots1="1" draw:dots1-length="0.011cm" draw:dots2="1" draw:dots2-length="0.011cm" draw:distance="0.011cm"/>
    <draw:stroke-dash draw:name="Dashed_20__28_var_29__20_584" draw:display-name="Dashed (var) 584" draw:style="rect" draw:dots1="1" draw:dots1-length="0.011cm" draw:dots2="1" draw:dots2-length="0.011cm" draw:distance="0.011cm"/>
    <draw:stroke-dash draw:name="Dashed_20__28_var_29__20_585" draw:display-name="Dashed (var) 585" draw:style="rect" draw:dots1="1" draw:dots1-length="0.011cm" draw:dots2="1" draw:dots2-length="0.011cm" draw:distance="0.011cm"/>
    <draw:stroke-dash draw:name="Dashed_20__28_var_29__20_586" draw:display-name="Dashed (var) 586" draw:style="rect" draw:dots1="1" draw:dots1-length="0.011cm" draw:dots2="1" draw:dots2-length="0.011cm" draw:distance="0.011cm"/>
    <draw:stroke-dash draw:name="Dashed_20__28_var_29__20_587" draw:display-name="Dashed (var) 587" draw:style="rect" draw:dots1="1" draw:dots1-length="0.011cm" draw:dots2="1" draw:dots2-length="0.011cm" draw:distance="0.011cm"/>
    <draw:stroke-dash draw:name="Dashed_20__28_var_29__20_588" draw:display-name="Dashed (var) 588" draw:style="rect" draw:dots1="1" draw:dots1-length="0.011cm" draw:dots2="1" draw:dots2-length="0.011cm" draw:distance="0.011cm"/>
    <draw:stroke-dash draw:name="Dashed_20__28_var_29__20_589" draw:display-name="Dashed (var) 589"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590" draw:display-name="Dashed (var) 590" draw:style="rect" draw:dots1="1" draw:dots1-length="0.011cm" draw:dots2="1" draw:dots2-length="0.011cm" draw:distance="0.011cm"/>
    <draw:stroke-dash draw:name="Dashed_20__28_var_29__20_591" draw:display-name="Dashed (var) 591" draw:style="rect" draw:dots1="1" draw:dots1-length="0.011cm" draw:dots2="1" draw:dots2-length="0.011cm" draw:distance="0.011cm"/>
    <draw:stroke-dash draw:name="Dashed_20__28_var_29__20_592" draw:display-name="Dashed (var) 592" draw:style="rect" draw:dots1="1" draw:dots1-length="0.011cm" draw:dots2="1" draw:dots2-length="0.011cm" draw:distance="0.011cm"/>
    <draw:stroke-dash draw:name="Dashed_20__28_var_29__20_593" draw:display-name="Dashed (var) 593" draw:style="rect" draw:dots1="1" draw:dots1-length="0.011cm" draw:dots2="1" draw:dots2-length="0.011cm" draw:distance="0.011cm"/>
    <draw:stroke-dash draw:name="Dashed_20__28_var_29__20_594" draw:display-name="Dashed (var) 594" draw:style="rect" draw:dots1="1" draw:dots1-length="0.011cm" draw:dots2="1" draw:dots2-length="0.011cm" draw:distance="0.011cm"/>
    <draw:stroke-dash draw:name="Dashed_20__28_var_29__20_595" draw:display-name="Dashed (var) 595" draw:style="rect" draw:dots1="1" draw:dots1-length="0.011cm" draw:dots2="1" draw:dots2-length="0.011cm" draw:distance="0.011cm"/>
    <draw:stroke-dash draw:name="Dashed_20__28_var_29__20_596" draw:display-name="Dashed (var) 596" draw:style="rect" draw:dots1="1" draw:dots1-length="0.011cm" draw:dots2="1" draw:dots2-length="0.011cm" draw:distance="0.011cm"/>
    <draw:stroke-dash draw:name="Dashed_20__28_var_29__20_597" draw:display-name="Dashed (var) 597" draw:style="rect" draw:dots1="1" draw:dots1-length="0.011cm" draw:dots2="1" draw:dots2-length="0.011cm" draw:distance="0.011cm"/>
    <draw:stroke-dash draw:name="Dashed_20__28_var_29__20_598" draw:display-name="Dashed (var) 598" draw:style="rect" draw:dots1="1" draw:dots1-length="0.011cm" draw:dots2="1" draw:dots2-length="0.011cm" draw:distance="0.011cm"/>
    <draw:stroke-dash draw:name="Dashed_20__28_var_29__20_599" draw:display-name="Dashed (var) 59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00" draw:display-name="Dashed (var) 600" draw:style="rect" draw:dots1="1" draw:dots1-length="0.011cm" draw:dots2="1" draw:dots2-length="0.011cm" draw:distance="0.011cm"/>
    <draw:stroke-dash draw:name="Dashed_20__28_var_29__20_601" draw:display-name="Dashed (var) 601" draw:style="rect" draw:dots1="1" draw:dots1-length="0.011cm" draw:dots2="1" draw:dots2-length="0.011cm" draw:distance="0.011cm"/>
    <draw:stroke-dash draw:name="Dashed_20__28_var_29__20_602" draw:display-name="Dashed (var) 602" draw:style="rect" draw:dots1="1" draw:dots1-length="0.011cm" draw:dots2="1" draw:dots2-length="0.011cm" draw:distance="0.011cm"/>
    <draw:stroke-dash draw:name="Dashed_20__28_var_29__20_603" draw:display-name="Dashed (var) 603" draw:style="rect" draw:dots1="1" draw:dots1-length="0.011cm" draw:dots2="1" draw:dots2-length="0.011cm" draw:distance="0.011cm"/>
    <draw:stroke-dash draw:name="Dashed_20__28_var_29__20_604" draw:display-name="Dashed (var) 604" draw:style="rect" draw:dots1="1" draw:dots1-length="0.011cm" draw:dots2="1" draw:dots2-length="0.011cm" draw:distance="0.011cm"/>
    <draw:stroke-dash draw:name="Dashed_20__28_var_29__20_605" draw:display-name="Dashed (var) 605" draw:style="rect" draw:dots1="1" draw:dots1-length="0.011cm" draw:dots2="1" draw:dots2-length="0.011cm" draw:distance="0.011cm"/>
    <draw:stroke-dash draw:name="Dashed_20__28_var_29__20_606" draw:display-name="Dashed (var) 606" draw:style="rect" draw:dots1="1" draw:dots1-length="0.011cm" draw:dots2="1" draw:dots2-length="0.011cm" draw:distance="0.011cm"/>
    <draw:stroke-dash draw:name="Dashed_20__28_var_29__20_607" draw:display-name="Dashed (var) 607" draw:style="rect" draw:dots1="1" draw:dots1-length="0.011cm" draw:dots2="1" draw:dots2-length="0.011cm" draw:distance="0.011cm"/>
    <draw:stroke-dash draw:name="Dashed_20__28_var_29__20_608" draw:display-name="Dashed (var) 608" draw:style="rect" draw:dots1="1" draw:dots1-length="0.011cm" draw:dots2="1" draw:dots2-length="0.011cm" draw:distance="0.011cm"/>
    <draw:stroke-dash draw:name="Dashed_20__28_var_29__20_609" draw:display-name="Dashed (var) 609"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16" draw:display-name="Dashed (var) 616" draw:style="rect" draw:dots1="1" draw:dots1-length="0.011cm" draw:dots2="1" draw:dots2-length="0.011cm" draw:distance="0.011cm"/>
    <draw:stroke-dash draw:name="Dashed_20__28_var_29__20_617" draw:display-name="Dashed (var) 617" draw:style="rect" draw:dots1="1" draw:dots1-length="0.011cm" draw:dots2="1" draw:dots2-length="0.011cm" draw:distance="0.011cm"/>
    <draw:stroke-dash draw:name="Dashed_20__28_var_29__20_618" draw:display-name="Dashed (var) 618" draw:style="rect" draw:dots1="1" draw:dots1-length="0.011cm" draw:dots2="1" draw:dots2-length="0.011cm" draw:distance="0.011cm"/>
    <draw:stroke-dash draw:name="Dashed_20__28_var_29__20_619" draw:display-name="Dashed (var) 619"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20" draw:display-name="Dashed (var) 620" draw:style="rect" draw:dots1="1" draw:dots1-length="0.011cm" draw:dots2="1" draw:dots2-length="0.011cm" draw:distance="0.011cm"/>
    <draw:stroke-dash draw:name="Dashed_20__28_var_29__20_621" draw:display-name="Dashed (var) 621" draw:style="rect" draw:dots1="1" draw:dots1-length="0.011cm" draw:dots2="1" draw:dots2-length="0.011cm" draw:distance="0.011cm"/>
    <draw:stroke-dash draw:name="Dashed_20__28_var_29__20_622" draw:display-name="Dashed (var) 622" draw:style="rect" draw:dots1="1" draw:dots1-length="0.011cm" draw:dots2="1" draw:dots2-length="0.011cm" draw:distance="0.011cm"/>
    <draw:stroke-dash draw:name="Dashed_20__28_var_29__20_623" draw:display-name="Dashed (var) 623" draw:style="rect" draw:dots1="1" draw:dots1-length="0.011cm" draw:dots2="1" draw:dots2-length="0.011cm" draw:distance="0.011cm"/>
    <draw:stroke-dash draw:name="Dashed_20__28_var_29__20_624" draw:display-name="Dashed (var) 624" draw:style="rect" draw:dots1="1" draw:dots1-length="0.011cm" draw:dots2="1" draw:dots2-length="0.011cm" draw:distance="0.011cm"/>
    <draw:stroke-dash draw:name="Dashed_20__28_var_29__20_625" draw:display-name="Dashed (var) 625" draw:style="rect" draw:dots1="1" draw:dots1-length="0.011cm" draw:dots2="1" draw:dots2-length="0.011cm" draw:distance="0.011cm"/>
    <draw:stroke-dash draw:name="Dashed_20__28_var_29__20_626" draw:display-name="Dashed (var) 626" draw:style="rect" draw:dots1="1" draw:dots1-length="0.011cm" draw:dots2="1" draw:dots2-length="0.011cm" draw:distance="0.011cm"/>
    <draw:stroke-dash draw:name="Dashed_20__28_var_29__20_627" draw:display-name="Dashed (var) 627" draw:style="rect" draw:dots1="1" draw:dots1-length="0.011cm" draw:dots2="1" draw:dots2-length="0.011cm" draw:distance="0.011cm"/>
    <draw:stroke-dash draw:name="Dashed_20__28_var_29__20_628" draw:display-name="Dashed (var) 628" draw:style="rect" draw:dots1="1" draw:dots1-length="0.011cm" draw:dots2="1" draw:dots2-length="0.011cm" draw:distance="0.011cm"/>
    <draw:stroke-dash draw:name="Dashed_20__28_var_29__20_629" draw:display-name="Dashed (var) 629"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30" draw:display-name="Dashed (var) 630" draw:style="rect" draw:dots1="1" draw:dots1-length="0.011cm" draw:dots2="1" draw:dots2-length="0.011cm" draw:distance="0.011cm"/>
    <draw:stroke-dash draw:name="Dashed_20__28_var_29__20_631" draw:display-name="Dashed (var) 631" draw:style="rect" draw:dots1="1" draw:dots1-length="0.011cm" draw:dots2="1" draw:dots2-length="0.011cm" draw:distance="0.011cm"/>
    <draw:stroke-dash draw:name="Dashed_20__28_var_29__20_632" draw:display-name="Dashed (var) 632" draw:style="rect" draw:dots1="1" draw:dots1-length="0.011cm" draw:dots2="1" draw:dots2-length="0.011cm" draw:distance="0.011cm"/>
    <draw:stroke-dash draw:name="Dashed_20__28_var_29__20_633" draw:display-name="Dashed (var) 633" draw:style="rect" draw:dots1="1" draw:dots1-length="0.011cm" draw:dots2="1" draw:dots2-length="0.011cm" draw:distance="0.011cm"/>
    <draw:stroke-dash draw:name="Dashed_20__28_var_29__20_634" draw:display-name="Dashed (var) 634" draw:style="rect" draw:dots1="1" draw:dots1-length="0.011cm" draw:dots2="1" draw:dots2-length="0.011cm" draw:distance="0.011cm"/>
    <draw:stroke-dash draw:name="Dashed_20__28_var_29__20_635" draw:display-name="Dashed (var) 635" draw:style="rect" draw:dots1="1" draw:dots1-length="0.011cm" draw:dots2="1" draw:dots2-length="0.011cm" draw:distance="0.011cm"/>
    <draw:stroke-dash draw:name="Dashed_20__28_var_29__20_636" draw:display-name="Dashed (var) 636" draw:style="rect" draw:dots1="1" draw:dots1-length="0.011cm" draw:dots2="1" draw:dots2-length="0.011cm" draw:distance="0.011cm"/>
    <draw:stroke-dash draw:name="Dashed_20__28_var_29__20_637" draw:display-name="Dashed (var) 637" draw:style="rect" draw:dots1="1" draw:dots1-length="0.011cm" draw:dots2="1" draw:dots2-length="0.011cm" draw:distance="0.011cm"/>
    <draw:stroke-dash draw:name="Dashed_20__28_var_29__20_638" draw:display-name="Dashed (var) 638" draw:style="rect" draw:dots1="1" draw:dots1-length="0.011cm" draw:dots2="1" draw:dots2-length="0.011cm" draw:distance="0.011cm"/>
    <draw:stroke-dash draw:name="Dashed_20__28_var_29__20_639" draw:display-name="Dashed (var) 639"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40" draw:display-name="Dashed (var) 640" draw:style="rect" draw:dots1="1" draw:dots1-length="0.011cm" draw:dots2="1" draw:dots2-length="0.011cm" draw:distance="0.011cm"/>
    <draw:stroke-dash draw:name="Dashed_20__28_var_29__20_65" draw:display-name="Dashed (var) 65" draw:style="rect" draw:dots1="1" draw:dots1-length="0.011cm" draw:dots2="1" draw:dots2-length="0.011cm" draw:distance="0.011cm"/>
    <draw:stroke-dash draw:name="Dashed_20__28_var_29__20_66" draw:display-name="Dashed (var) 66" draw:style="rect" draw:dots1="1" draw:dots1-length="0.011cm" draw:dots2="1" draw:dots2-length="0.011cm" draw:distance="0.011cm"/>
    <draw:stroke-dash draw:name="Dashed_20__28_var_29__20_67" draw:display-name="Dashed (var) 67" draw:style="rect" draw:dots1="1" draw:dots1-length="0.011cm" draw:dots2="1" draw:dots2-length="0.011cm" draw:distance="0.011cm"/>
    <draw:stroke-dash draw:name="Dashed_20__28_var_29__20_68" draw:display-name="Dashed (var) 68"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2" fo:font-size="12pt" fo:language="et" fo:country="EE" style:letter-kerning="true" style:font-name-asian="SimSun2" style:font-size-asian="10.5pt" style:language-asian="zh" style:country-asian="CN" style:font-name-complex="Arial7"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2" fo:font-size="12pt" fo:language="et" fo:country="EE" style:letter-kerning="true" style:font-name-asian="SimSun2" style:font-size-asian="10.5pt" style:language-asian="zh" style:country-asian="CN" style:font-name-complex="Arial7"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9cm" fo:margin-bottom="0.109cm" style:contextual-spacing="false"/>
      <style:text-properties style:font-name="Arial8" fo:font-family="Arial" style:font-style-name="Normal"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5" fo:font-family="Arial" style:font-family-generic="swiss" style:font-pitch="variable" fo:font-size="14pt" style:font-name-asian="Microsoft YaHei1" style:font-family-asian="'Microsoft YaHei'" style:font-family-generic-asian="system" style:font-pitch-asian="variable" style:font-size-asian="14pt" style:font-name-complex="Arial7"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4"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4"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4" style:font-family-complex="Arial" style:font-family-generic-complex="swiss"/>
    </style:style>
    <style:style style:name="StyleDefaut14BleuGras" style:family="paragraph" style:parent-style-name="Standard">
      <style:text-properties fo:color="#0c4da2" loext:opacity="100%" fo:font-size="14pt" fo:font-weight="bold" style:font-size-asian="10.5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54pt" fo:font-weight="bold" style:font-size-asian="130%" style:font-weight-asian="bold" style:font-size-complex="130%" style:font-weight-complex="bold"/>
    </style:style>
    <style:style style:name="StyleDefaut17BleuGras" style:family="paragraph" style:parent-style-name="Standard">
      <style:text-properties fo:color="#0c4da2" loext:opacity="100%" fo:font-size="17pt" fo:font-weight="bold" style:font-size-asian="10.5pt"/>
    </style:style>
    <style:style style:name="StyleDefaut16_2c_5BleuGras" style:display-name="StyleDefaut16,5BleuGras" style:family="paragraph" style:parent-style-name="StyleDefaut17BleuGras"/>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margin-top="0cm" fo:margin-bottom="0cm" style:contextual-spacing="false" text:number-lines="false" text:line-number="0"/>
      <style:text-properties fo:font-size="10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color="#3465a4" loext:opacity="100%" fo:font-size="16pt" fo:font-weight="bold" style:font-size-asian="115%" style:font-weight-asian="bold" style:font-size-complex="11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style:contextual-spacing="false" fo:text-indent="0cm" style:auto-text-indent="false">
        <style:tab-stops>
          <style:tab-stop style:position="16.501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09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rame_20_contents" style:display-name="Frame contents" style:family="paragraph" style:parent-style-name="Standard" style:class="extra"/>
    <style:style style:name="Footnote_20_Symbol" style:display-name="Footnote Symbol" style:family="text"/>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font-size="8pt" fo:language="et" fo:country="EE" style:font-size-asian="8pt" style:font-size-complex="8pt"/>
    </style:style>
    <style:style style:name="MP2" style:family="paragraph" style:parent-style-name="Footer">
      <style:paragraph-properties fo:text-align="center" style:justify-single-word="false"/>
      <style:text-properties fo:language="et" fo:country="E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SPRING 2026 | EB 105.3 <text:chapter text:display="name" text:outline-level="1">TEHNILISED spetsifikatsioonid</text:chapter></text:p>
      </style:header>
      <style:footer>
        <text:p text:style-name="MP2"><text:page-number text:select-page="current">2</text:page-number></text:p>
      </style:footer>
    </style:master-page>
    <style:master-page style:name="HTML" style:page-layout-name="Mpm2" draw:style-name="Mdp1"/>
    <style:master-page style:name="First_20_Page" style:display-name="First Page" style:page-layout-name="Mpm3"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26T09:21:03.632000000</meta:creation-date>
    <meta:generator>LibreOffice/7.4.3.2$Windows_x86 LibreOffice_project/1048a8393ae2eeec98dff31b5c133c5f1d08b890</meta:generator>
    <dc:date>2026-09-10T16:19:08.067000000</dc:date>
    <dc:creator>Pierre Dieumegard</dc:creator>
    <meta:editing-duration>P1DT22H50M58S</meta:editing-duration>
    <meta:editing-cycles>96</meta:editing-cycles>
    <meta:document-statistic meta:table-count="35" meta:image-count="2" meta:object-count="0" meta:page-count="169" meta:paragraph-count="8368" meta:word-count="33136" meta:character-count="219819" meta:non-whitespace-character-count="194003"/>
  </office:meta>
</office:document-meta>
</file>