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26000002B906BB38ED308E0C74.png" manifest:media-type="image/png"/>
  <manifest:file-entry manifest:full-path="Pictures/100000000000053100000219AA6849F3488B8E7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2F8000004EDD2627911CE26D574.png" manifest:media-type="image/png"/>
  <manifest:file-entry manifest:full-path="Pictures/10000000000001B0000003C1EB8084EC0B4D5AE7.png" manifest:media-type="image/png"/>
  <manifest:file-entry manifest:full-path="Pictures/10000000000004F80000020EF80FF9B38DB443FE.png" manifest:media-type="image/png"/>
  <manifest:file-entry manifest:full-path="Pictures/100000000000016600000011FAB3B583F8F0DBB8.png" manifest:media-type="image/png"/>
  <manifest:file-entry manifest:full-path="Pictures/100000000000008E0000000F542433C1C3217FBE.png" manifest:media-type="image/png"/>
  <manifest:file-entry manifest:full-path="Pictures/100000000000027C0000001193054AA63A801DFC.png" manifest:media-type="image/png"/>
  <manifest:file-entry manifest:full-path="Pictures/10000000000002040000002883F0DEB6A051F905.png" manifest:media-type="image/png"/>
  <manifest:file-entry manifest:full-path="Pictures/1000000000000247000002FB4BA4D7F7F2F4406C.png" manifest:media-type="image/png"/>
  <manifest:file-entry manifest:full-path="Pictures/100000000000029F000004EA0771BFC7B715AE1F.png" manifest:media-type="image/png"/>
  <manifest:file-entry manifest:full-path="Pictures/10000000000006E70000019A7BF92B84D87E5370.png" manifest:media-type="image/png"/>
  <manifest:file-entry manifest:full-path="Pictures/10000000000001F40000035CEB94A6449CF435D9.png" manifest:media-type="image/png"/>
  <manifest:file-entry manifest:full-path="Pictures/10000000000006B50000030541D4AE35D4EE18AC.png" manifest:media-type="image/png"/>
  <manifest:file-entry manifest:full-path="Pictures/10000000000003A20000001C6A2F8428F0199DD7.png" manifest:media-type="image/png"/>
  <manifest:file-entry manifest:full-path="Pictures/100000000000029A000002A35AFDCFD9817C025D.png" manifest:media-type="image/png"/>
  <manifest:file-entry manifest:full-path="Pictures/10000000000002880000021341E874A82584A5CD.png" manifest:media-type="image/png"/>
  <manifest:file-entry manifest:full-path="Pictures/10000000000001AD000000F3E3974D34BB5287D2.jpg" manifest:media-type="image/jpeg"/>
  <manifest:file-entry manifest:full-path="Pictures/10000000000002540000001CC922E8D5FB7897B2.png" manifest:media-type="image/png"/>
  <manifest:file-entry manifest:full-path="Pictures/10000000000004D4000002328F0C02658453477E.png" manifest:media-type="image/png"/>
  <manifest:file-entry manifest:full-path="Pictures/10000000000000530000009D498E8C6B2365A37C.png" manifest:media-type="image/png"/>
  <manifest:file-entry manifest:full-path="Pictures/10000000000002C1000002A74D38D9E29EB6C86F.png" manifest:media-type="image/png"/>
  <manifest:file-entry manifest:full-path="Pictures/10000000000000420000006BFE11E4B5E265917C.png" manifest:media-type="image/png"/>
  <manifest:file-entry manifest:full-path="Pictures/10000000000005170000025188E23F86400584CF.png" manifest:media-type="image/png"/>
  <manifest:file-entry manifest:full-path="Pictures/100000000000052F0000025316C0BFD75FF553E7.png" manifest:media-type="image/png"/>
  <manifest:file-entry manifest:full-path="Pictures/100000000000025E0000025F282B21A740DF9FC8.png" manifest:media-type="image/png"/>
  <manifest:file-entry manifest:full-path="Pictures/100000000000051F00000260B5237701128D3463.png" manifest:media-type="image/png"/>
  <manifest:file-entry manifest:full-path="Pictures/100000000000012E0000001DC2BE608A2F63D3D9.png" manifest:media-type="image/png"/>
  <manifest:file-entry manifest:full-path="Pictures/1000000000000857000002061198B11FD90E9382.png" manifest:media-type="image/png"/>
  <manifest:file-entry manifest:full-path="Pictures/100000000000009A000000DD2F70138981676A19.png" manifest:media-type="image/png"/>
  <manifest:file-entry manifest:full-path="Pictures/100000000000029C0000029FF1A6EB0EE3961422.png" manifest:media-type="image/png"/>
  <manifest:file-entry manifest:full-path="Pictures/10000000000001C00000004182890F152BA2DFF4.png" manifest:media-type="image/png"/>
  <manifest:file-entry manifest:full-path="Pictures/10000000000000C2000000124505484792E22FFB.png" manifest:media-type="image/png"/>
  <manifest:file-entry manifest:full-path="Pictures/10000000000001AD000000F3EEB48259BCFFF29B.jpg" manifest:media-type="image/jpeg"/>
  <manifest:file-entry manifest:full-path="Pictures/10000000000001AD000000F3FFC5E6C94E5E2CAD.png" manifest:media-type="image/png"/>
  <manifest:file-entry manifest:full-path="Pictures/10000000000001AD000000F309C88E038BC2808D.jpg" manifest:media-type="image/jpeg"/>
  <manifest:file-entry manifest:full-path="Pictures/10000000000001AD000000F3D35C24D52CD4B5BE.jpg" manifest:media-type="image/jpeg"/>
  <manifest:file-entry manifest:full-path="Pictures/10000000000001AD000000F3462BF4AEA8FB2764.jpg" manifest:media-type="image/jpeg"/>
  <manifest:file-entry manifest:full-path="Pictures/10000000000001AD000000F3090AE6BAB75202EA.jpg" manifest:media-type="image/jpeg"/>
  <manifest:file-entry manifest:full-path="Pictures/10000000000001AD000000F34811E38F96BAC860.jpg" manifest:media-type="image/jpeg"/>
  <manifest:file-entry manifest:full-path="Pictures/10000000000001AD000000F3DCED179CDD178E7C.jpg" manifest:media-type="image/jpeg"/>
  <manifest:file-entry manifest:full-path="Pictures/10000000000004ED000001D1F5970D08E224A655.png" manifest:media-type="image/png"/>
  <manifest:file-entry manifest:full-path="Pictures/10000000000001AD000000F3081C39D53D7825F9.jpg" manifest:media-type="image/jpeg"/>
  <manifest:file-entry manifest:full-path="Pictures/10000000000005130000025DA6EFE67025FBB193.png" manifest:media-type="image/png"/>
  <manifest:file-entry manifest:full-path="Pictures/100000000000052800000251928427F00CCE6FD5.png" manifest:media-type="image/png"/>
  <manifest:file-entry manifest:full-path="Pictures/10000000000004FB0000025D37CFC0BDAA685FDF.png" manifest:media-type="image/png"/>
  <manifest:file-entry manifest:full-path="Pictures/10000000000004C00000016CDFC2A111ACF71FE3.png" manifest:media-type="image/png"/>
  <manifest:file-entry manifest:full-path="Pictures/10000000000002A000000295F1E129EB15E8B5B2.png" manifest:media-type="image/png"/>
  <manifest:file-entry manifest:full-path="Pictures/100000000000051C00000248992E57B2B53EE778.png" manifest:media-type="image/png"/>
  <manifest:file-entry manifest:full-path="Pictures/10000000000001C5000001CAFFD03632306BDA2F.png" manifest:media-type="image/png"/>
  <manifest:file-entry manifest:full-path="Pictures/100000000000051100000201922B86558CFA5ED2.png" manifest:media-type="image/png"/>
  <manifest:file-entry manifest:full-path="Pictures/10000000000002A00000029CE1E247CD7E87ED5B.png" manifest:media-type="image/png"/>
  <manifest:file-entry manifest:full-path="Pictures/10000000000004CE000002366E3E054C8180B586.png" manifest:media-type="image/png"/>
  <manifest:file-entry manifest:full-path="Pictures/100000000000027600000013DD34BEC4B361299D.png" manifest:media-type="image/png"/>
  <manifest:file-entry manifest:full-path="Pictures/100000000000015C0000001F9505F40117018E47.png" manifest:media-type="image/png"/>
  <manifest:file-entry manifest:full-path="Pictures/10000000000005130000024E4089E7FA9EFC53F7.png" manifest:media-type="image/png"/>
  <manifest:file-entry manifest:full-path="Pictures/10000000000001D4000002DD944C1FCC702557E0.png" manifest:media-type="image/png"/>
  <manifest:file-entry manifest:full-path="Pictures/1000000000000803000003A8173A138E19DD591C.png" manifest:media-type="image/png"/>
  <manifest:file-entry manifest:full-path="Pictures/10000000000004EC000001D3EA928023D5D827FB.png" manifest:media-type="image/png"/>
  <manifest:file-entry manifest:full-path="Pictures/10000000000003F100000247CF3FC202B43B480D.png" manifest:media-type="image/png"/>
  <manifest:file-entry manifest:full-path="Pictures/10000000000002A30000029FCD11464CE9A2EECB.png" manifest:media-type="image/png"/>
  <manifest:file-entry manifest:full-path="Pictures/10000000000005180000024FF3FAE32BB71B0FE7.png" manifest:media-type="image/png"/>
  <manifest:file-entry manifest:full-path="Pictures/100000000000052C000001F23CB4E005A7927448.png" manifest:media-type="image/png"/>
  <manifest:file-entry manifest:full-path="Pictures/100000000000026A0000026A5AE84A4AECED5BE4.png" manifest:media-type="image/png"/>
  <manifest:file-entry manifest:full-path="Pictures/10000000000000D10000001D71E1673C971B1D89.png" manifest:media-type="image/png"/>
  <manifest:file-entry manifest:full-path="Pictures/100000000000003D000000954165C8F8342EF2BA.png" manifest:media-type="image/png"/>
  <manifest:file-entry manifest:full-path="Pictures/100000000000053B000001B9A17D14A3EFF91183.png" manifest:media-type="image/png"/>
  <manifest:file-entry manifest:full-path="Pictures/10000000000001820000002F7F9AE9602B3BA348.png" manifest:media-type="image/png"/>
  <manifest:file-entry manifest:full-path="Pictures/10000000000000460000005CF506542A0A239B90.png" manifest:media-type="image/png"/>
  <manifest:file-entry manifest:full-path="Pictures/1000000000000865000003283774481805F86369.png" manifest:media-type="image/png"/>
  <manifest:file-entry manifest:full-path="Pictures/1000000000000513000002566CB6C684AA88E703.png" manifest:media-type="image/png"/>
  <manifest:file-entry manifest:full-path="Pictures/10000000000003B10000001863C1D405B27221FD.png" manifest:media-type="image/png"/>
  <manifest:file-entry manifest:full-path="Pictures/10000000000004EA000001DFCB35A9D8809A9587.png" manifest:media-type="image/png"/>
  <manifest:file-entry manifest:full-path="Pictures/10000000000001E10000041EE5BCC10ED0A7EF27.png" manifest:media-type="image/png"/>
  <manifest:file-entry manifest:full-path="Pictures/100000000000051B000001ECF3F7FABA858A6E03.png" manifest:media-type="image/png"/>
  <manifest:file-entry manifest:full-path="Pictures/1000000000000208000004EA174B912CC9C24CE5.png" manifest:media-type="image/png"/>
  <manifest:file-entry manifest:full-path="Pictures/10000000000000470000009BFBC1215543BDCA70.png" manifest:media-type="image/png"/>
  <manifest:file-entry manifest:full-path="Pictures/10000000000003AF0000025867F2255881A99E2A.png" manifest:media-type="image/png"/>
  <manifest:file-entry manifest:full-path="Pictures/100000000000050F000001EF9119FF41333B4C34.png" manifest:media-type="image/png"/>
  <manifest:file-entry manifest:full-path="Pictures/10000000000000460000009AD504715FF7964EFA.png" manifest:media-type="image/png"/>
  <manifest:file-entry manifest:full-path="Pictures/10000000000003D50000027A95B43F86BB79E778.png" manifest:media-type="image/png"/>
  <manifest:file-entry manifest:full-path="Pictures/10000000000004F40000011D900254141842B19E.png" manifest:media-type="image/png"/>
  <manifest:file-entry manifest:full-path="Pictures/100000000000068A00000020DA4D597FD4CC09FA.png" manifest:media-type="image/png"/>
  <manifest:file-entry manifest:full-path="Pictures/100000000000029C000002995B312B5D99E3D1AA.png" manifest:media-type="image/png"/>
  <manifest:file-entry manifest:full-path="Pictures/10000000000005450000026E0D72DC34364E39D3.png" manifest:media-type="image/png"/>
  <manifest:file-entry manifest:full-path="Pictures/10000000000002740000001671A3156E04E0B7EF.png" manifest:media-type="image/png"/>
  <manifest:file-entry manifest:full-path="Pictures/10000000000007E4000003C1F687B0A3ECE105B5.png" manifest:media-type="image/png"/>
  <manifest:file-entry manifest:full-path="Pictures/100000000000053F000002611B818EAFB2CEABD0.png" manifest:media-type="image/png"/>
  <manifest:file-entry manifest:full-path="Pictures/1000000000000181000002D26FBC2C2D2836968B.png" manifest:media-type="image/png"/>
  <manifest:file-entry manifest:full-path="Pictures/10000000000001280000000F650BFC6A947040BF.png" manifest:media-type="image/png"/>
  <manifest:file-entry manifest:full-path="Pictures/1000000000000527000001F5DA1204DA3E0782BA.png" manifest:media-type="image/png"/>
  <manifest:file-entry manifest:full-path="Pictures/10000000000001940000004030CDECB8922212B1.png" manifest:media-type="image/png"/>
  <manifest:file-entry manifest:full-path="Pictures/10000000000003E200000264CC277E1FC2F2046B.png" manifest:media-type="image/png"/>
  <manifest:file-entry manifest:full-path="Pictures/1000000000000132000000172BF20783865AE887.png" manifest:media-type="image/png"/>
  <manifest:file-entry manifest:full-path="Pictures/10000000000004E6000001E1F965CA373DDBCBAB.png" manifest:media-type="image/png"/>
  <manifest:file-entry manifest:full-path="Pictures/100000000000003000000031A103C4D8FD16B25D.png" manifest:media-type="image/png"/>
  <manifest:file-entry manifest:full-path="Pictures/10000000000003E200000264F86CAC0FF0B88644.png" manifest:media-type="image/png"/>
  <manifest:file-entry manifest:full-path="Pictures/100000000000046C0000007506E8FE3C5D7ABE1D.png" manifest:media-type="image/png"/>
  <manifest:file-entry manifest:full-path="Pictures/100000000000080E000003BAEBFC1D37F0B8D3D2.png" manifest:media-type="image/png"/>
  <manifest:file-entry manifest:full-path="Pictures/100000000000045E0000006C954AB9C769222CC9.png" manifest:media-type="image/png"/>
  <manifest:file-entry manifest:full-path="Pictures/100000000000045A00000016C0364BB5701DDD70.png" manifest:media-type="image/png"/>
  <manifest:file-entry manifest:full-path="Pictures/100000000000085100000261B0F9246307C1F62C.png" manifest:media-type="image/png"/>
  <manifest:file-entry manifest:full-path="Pictures/100000000000028400000012DB671A23525B9208.png" manifest:media-type="image/png"/>
  <manifest:file-entry manifest:full-path="Pictures/100000000000081C000002AA91C2C3C3F4FF2350.png" manifest:media-type="image/png"/>
  <manifest:file-entry manifest:full-path="Pictures/10000000000007F0000003A3CABEC38A2E25BF77.png" manifest:media-type="image/png"/>
  <manifest:file-entry manifest:full-path="Pictures/100000000000029D0000029F33698BBE482B65F0.png" manifest:media-type="image/png"/>
  <manifest:file-entry manifest:full-path="Pictures/10000000000007CD0000019C63B6E96EDBD7CBC4.png" manifest:media-type="image/png"/>
  <manifest:file-entry manifest:full-path="Pictures/10000000000000BA000000115EF6FC39E670FFA4.png" manifest:media-type="image/png"/>
  <manifest:file-entry manifest:full-path="Pictures/10000000000002BA000002B47F4D3C406E5E611D.png" manifest:media-type="image/png"/>
  <manifest:file-entry manifest:full-path="Pictures/1000000000000051000000E6DB9FEA61A14F5964.png" manifest:media-type="image/png"/>
  <manifest:file-entry manifest:full-path="Pictures/10000000000008730000020E5D2D5BADC3619B5A.png" manifest:media-type="image/png"/>
  <manifest:file-entry manifest:full-path="Pictures/10000000000007E8000003A08000DB47B1B4954C.png" manifest:media-type="image/png"/>
  <manifest:file-entry manifest:full-path="Pictures/10000000000002980000029B933D82E36F06B7E3.png" manifest:media-type="image/png"/>
  <manifest:file-entry manifest:full-path="Pictures/10000000000000470000009C155133539BF95D70.png" manifest:media-type="image/png"/>
  <manifest:file-entry manifest:full-path="Pictures/100000000000036C0000000E5D53C680C9E9AB3D.png" manifest:media-type="image/png"/>
  <manifest:file-entry manifest:full-path="Pictures/1000000000000825000003B5E3A0BD1C48C7362A.png" manifest:media-type="image/png"/>
  <manifest:file-entry manifest:full-path="Pictures/1000000000000047000000E5FE185F57772BB5DB.png" manifest:media-type="image/png"/>
  <manifest:file-entry manifest:full-path="Pictures/10000000000002D10000000C6EABEF73DD2F9E9D.png" manifest:media-type="image/png"/>
  <manifest:file-entry manifest:full-path="Pictures/100000000000004700000066078391AB99DB8D67.png" manifest:media-type="image/png"/>
  <manifest:file-entry manifest:full-path="Pictures/1000000000000864000003CA4B8D22E1B57041F9.png" manifest:media-type="image/png"/>
  <manifest:file-entry manifest:full-path="Pictures/10000000000002A2000002990336EF5DDC8D654E.png" manifest:media-type="image/png"/>
  <manifest:file-entry manifest:full-path="Pictures/1000000000000856000001E2F621C0883129A7FA.png" manifest:media-type="image/png"/>
  <manifest:file-entry manifest:full-path="Pictures/10000000000002AD000004624561B3F6C0CEB3C5.png" manifest:media-type="image/png"/>
  <manifest:file-entry manifest:full-path="Pictures/100000000000012D0000001ACDBCA5702E4F7114.png" manifest:media-type="image/png"/>
  <manifest:file-entry manifest:full-path="Pictures/10000000000000380000003EAA879A51E2370E37.png" manifest:media-type="image/png"/>
  <manifest:file-entry manifest:full-path="Pictures/10000000000005D400000354B8086717DE75EDD4.png" manifest:media-type="image/png"/>
  <manifest:file-entry manifest:full-path="Pictures/10000000000000980000008ECC6BD32C3BAFB2E9.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ce style:name="Arial1" svg:font-family="Arial" style:font-pitch="variable"/>
    <style:font-face style:name="Arial2" svg:font-family="Arial" style:font-family-generic="roman"/>
    <style:font-face style:name="Arial3" svg:font-family="Arial" style:font-family-generic="roman" style:font-pitch="variable"/>
    <style:font-face style:name="Arial4" svg:font-family="Arial" style:font-family-generic="swiss"/>
    <style:font-face style:name="Arial5" svg:font-family="Arial" style:font-family-generic="swiss" style:font-pitch="variable"/>
    <style:font-face style:name="Arial6" svg:font-family="Arial" style:font-family-generic="system"/>
    <style:font-face style:name="Arial7" svg:font-family="Arial" style:font-family-generic="system" style:font-pitch="variable"/>
    <style:font-face style:name="Arial8" svg:font-family="Arial" style:font-adornments="Normal" style:font-family-generic="swiss" style:font-pitch="variable"/>
    <style:font-face style:name="Calibri" svg:font-family="Calibri" style:font-family-generic="swiss" style:font-pitch="variable"/>
    <style:font-face style:name="Liberation Serif" svg:font-family="'Liberation Serif'"/>
    <style:font-face style:name="Liberation Serif1" svg:font-family="'Liberation Serif'" style:font-pitch="variable"/>
    <style:font-face style:name="Liberation Serif2" svg:font-family="'Liberation Serif'" style:font-family-generic="roman" style:font-pitch="variable"/>
    <style:font-face style:name="Liberation Serif3" svg:font-family="'Liberation Serif'" style:font-family-generic="swiss" style:font-pitch="variable"/>
    <style:font-face style:name="Microsoft YaHei" svg:font-family="'Microsoft YaHei'" style:font-family-generic="system"/>
    <style:font-face style:name="Microsoft YaHei1" svg:font-family="'Microsoft YaHei'" style:font-family-generic="system" style:font-pitch="variable"/>
    <style:font-face style:name="Segoe UI" svg:font-family="'Segoe UI'"/>
    <style:font-face style:name="Segoe UI1" svg:font-family="'Segoe UI'" style:font-pitch="variable"/>
    <style:font-face style:name="Segoe UI2" svg:font-family="'Segoe UI'" style:font-family-generic="roman"/>
    <style:font-face style:name="Segoe UI3" svg:font-family="'Segoe UI'" style:font-family-generic="swiss"/>
    <style:font-face style:name="Segoe UI4" svg:font-family="'Segoe UI'" style:font-family-generic="system"/>
    <style:font-face style:name="SimSun" svg:font-family="SimSun" style:font-pitch="variable"/>
    <style:font-face style:name="SimSun1" svg:font-family="SimSun" style:font-family-generic="swiss" style:font-pitch="variable"/>
    <style:font-face style:name="SimSun2" svg:font-family="SimSun" style:font-family-generic="system" style:font-pitch="variable"/>
  </office:font-face-decls>
  <office:automatic-styles>
    <style:style style:name="Tableau1" style:family="table">
      <style:table-properties style:width="16.589cm" table:align="left"/>
    </style:style>
    <style:style style:name="Tableau1.A" style:family="table-column">
      <style:table-column-properties style:column-width="7.303cm"/>
    </style:style>
    <style:style style:name="Tableau1.B" style:family="table-column">
      <style:table-column-properties style:column-width="1.905cm"/>
    </style:style>
    <style:style style:name="Tableau1.C" style:family="table-column">
      <style:table-column-properties style:column-width="5.08cm"/>
    </style:style>
    <style:style style:name="Tableau1.D" style:family="table-column">
      <style:table-column-properties style:column-width="2.302cm"/>
    </style:style>
    <style:style style:name="Tableau1.A1" style:family="table-cell">
      <style:table-cell-properties style:vertical-align="middle" fo:padding="0.049cm" fo:border="none"/>
    </style:style>
    <style:style style:name="Tableau2" style:family="table">
      <style:table-properties style:width="17.013cm" fo:margin-left="0cm" fo:break-before="page" table:align="left"/>
    </style:style>
    <style:style style:name="Tableau2.A" style:family="table-column">
      <style:table-column-properties style:column-width="2.408cm"/>
    </style:style>
    <style:style style:name="Tableau2.B" style:family="table-column">
      <style:table-column-properties style:column-width="1.037cm"/>
    </style:style>
    <style:style style:name="Tableau2.C" style:family="table-column">
      <style:table-column-properties style:column-width="0.774cm"/>
    </style:style>
    <style:style style:name="Tableau2.D" style:family="table-column">
      <style:table-column-properties style:column-width="1.533cm"/>
    </style:style>
    <style:style style:name="Tableau2.E" style:family="table-column">
      <style:table-column-properties style:column-width="1.143cm"/>
    </style:style>
    <style:style style:name="Tableau2.F" style:family="table-column">
      <style:table-column-properties style:column-width="1.45cm"/>
    </style:style>
    <style:style style:name="Tableau2.G" style:family="table-column">
      <style:table-column-properties style:column-width="1.792cm"/>
    </style:style>
    <style:style style:name="Tableau2.H" style:family="table-column">
      <style:table-column-properties style:column-width="1.861cm"/>
    </style:style>
    <style:style style:name="Tableau2.I" style:family="table-column">
      <style:table-column-properties style:column-width="1.032cm"/>
    </style:style>
    <style:style style:name="Tableau2.J" style:family="table-column">
      <style:table-column-properties style:column-width="0.967cm"/>
    </style:style>
    <style:style style:name="Tableau2.K" style:family="table-column">
      <style:table-column-properties style:column-width="1.693cm"/>
    </style:style>
    <style:style style:name="Tableau2.L" style:family="table-column">
      <style:table-column-properties style:column-width="1.323cm"/>
    </style:style>
    <style:style style:name="Tableau2.A1" style:family="table-cell">
      <style:table-cell-properties style:vertical-align="middle" fo:padding="0.049cm" fo:border="none"/>
    </style:style>
    <style:style style:name="Tableau2.B3" style:family="table-cell" style:data-style-name="N0">
      <style:table-cell-properties style:vertical-align="middle" fo:padding="0.049cm" fo:border="none"/>
    </style:style>
    <style:style style:name="Tableau2.A4" style:family="table-cell">
      <style:table-cell-properties style:vertical-align="middle" fo:background-color="#3465a4" fo:padding="0.049cm" fo:border="none">
        <style:background-image/>
      </style:table-cell-properties>
    </style:style>
    <style:style style:name="Tableau3" style:family="table">
      <style:table-properties style:width="16.589cm" fo:break-before="page" table:align="left"/>
    </style:style>
    <style:style style:name="Tableau3.A" style:family="table-column">
      <style:table-column-properties style:column-width="5.106cm"/>
    </style:style>
    <style:style style:name="Tableau3.B" style:family="table-column">
      <style:table-column-properties style:column-width="3.704cm"/>
    </style:style>
    <style:style style:name="Tableau3.C" style:family="table-column">
      <style:table-column-properties style:column-width="4.392cm"/>
    </style:style>
    <style:style style:name="Tableau3.D" style:family="table-column">
      <style:table-column-properties style:column-width="3.387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3465a4" fo:padding="0.049cm" fo:border="none">
        <style:background-image/>
      </style:table-cell-properties>
    </style:style>
    <style:style style:name="Tableau4" style:family="table">
      <style:table-properties style:width="16.801cm" fo:break-before="page" table:align="left"/>
    </style:style>
    <style:style style:name="Tableau4.A" style:family="table-column">
      <style:table-column-properties style:column-width="7.408cm"/>
    </style:style>
    <style:style style:name="Tableau4.B" style:family="table-column">
      <style:table-column-properties style:column-width="3.704cm"/>
    </style:style>
    <style:style style:name="Tableau4.C" style:family="table-column">
      <style:table-column-properties style:column-width="3.175cm"/>
    </style:style>
    <style:style style:name="Tableau4.D" style:family="table-column">
      <style:table-column-properties style:column-width="2.514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3465a4" fo:padding="0.049cm" fo:border="none">
        <style:background-image/>
      </style:table-cell-properties>
    </style:style>
    <style:style style:name="Tableau5" style:family="table">
      <style:table-properties style:width="16.907cm" fo:break-before="page" table:align="left"/>
    </style:style>
    <style:style style:name="Tableau5.A" style:family="table-column">
      <style:table-column-properties style:column-width="6.403cm"/>
    </style:style>
    <style:style style:name="Tableau5.B" style:family="table-column">
      <style:table-column-properties style:column-width="3.493cm"/>
    </style:style>
    <style:style style:name="Tableau5.C" style:family="table-column">
      <style:table-column-properties style:column-width="3.995cm"/>
    </style:style>
    <style:style style:name="Tableau5.D" style:family="table-column">
      <style:table-column-properties style:column-width="3.016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3465a4" fo:padding="0.049cm" fo:border="none">
        <style:background-image/>
      </style:table-cell-properties>
    </style:style>
    <style:style style:name="Tableau6" style:family="table">
      <style:table-properties style:width="16.907cm" fo:break-before="page" table:align="left"/>
    </style:style>
    <style:style style:name="Tableau6.A" style:family="table-column">
      <style:table-column-properties style:column-width="6.588cm"/>
    </style:style>
    <style:style style:name="Tableau6.B" style:family="table-column">
      <style:table-column-properties style:column-width="3.519cm"/>
    </style:style>
    <style:style style:name="Tableau6.C" style:family="table-column">
      <style:table-column-properties style:column-width="3.598cm"/>
    </style:style>
    <style:style style:name="Tableau6.D" style:family="table-column">
      <style:table-column-properties style:column-width="3.201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3465a4" fo:padding="0.049cm" fo:border="none">
        <style:background-image/>
      </style:table-cell-properties>
    </style:style>
    <style:style style:name="Tableau7" style:family="table">
      <style:table-properties style:width="16.907cm" fo:break-before="page" table:align="left"/>
    </style:style>
    <style:style style:name="Tableau7.A" style:family="table-column">
      <style:table-column-properties style:column-width="8.493cm"/>
    </style:style>
    <style:style style:name="Tableau7.B" style:family="table-column">
      <style:table-column-properties style:column-width="2.91cm"/>
    </style:style>
    <style:style style:name="Tableau7.C" style:family="table-column">
      <style:table-column-properties style:column-width="2.99cm"/>
    </style:style>
    <style:style style:name="Tableau7.D" style:family="table-column">
      <style:table-column-properties style:column-width="2.514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3465a4" fo:padding="0.049cm" fo:border="none">
        <style:background-image/>
      </style:table-cell-properties>
    </style:style>
    <style:style style:name="Tableau8" style:family="table">
      <style:table-properties style:width="16.801cm" table:align="left"/>
    </style:style>
    <style:style style:name="Tableau8.A" style:family="table-column">
      <style:table-column-properties style:column-width="4.498cm"/>
    </style:style>
    <style:style style:name="Tableau8.B" style:family="table-column">
      <style:table-column-properties style:column-width="3.201cm"/>
    </style:style>
    <style:style style:name="Tableau8.C" style:family="table-column">
      <style:table-column-properties style:column-width="2.593cm"/>
    </style:style>
    <style:style style:name="Tableau8.D" style:family="table-column">
      <style:table-column-properties style:column-width="3.704cm"/>
    </style:style>
    <style:style style:name="Tableau8.E" style:family="table-column">
      <style:table-column-properties style:column-width="2.805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3465a4" fo:padding="0.049cm" fo:border="none">
        <style:background-image/>
      </style:table-cell-properties>
    </style:style>
    <style:style style:name="Tableau9" style:family="table">
      <style:table-properties style:width="16.907cm" table:align="left"/>
    </style:style>
    <style:style style:name="Tableau9.A" style:family="table-column">
      <style:table-column-properties style:column-width="7.408cm"/>
    </style:style>
    <style:style style:name="Tableau9.B" style:family="table-column">
      <style:table-column-properties style:column-width="2.805cm"/>
    </style:style>
    <style:style style:name="Tableau9.C" style:family="table-column">
      <style:table-column-properties style:column-width="3.493cm"/>
    </style:style>
    <style:style style:name="Tableau9.D" style:family="table-column">
      <style:table-column-properties style:column-width="3.201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3465a4" fo:padding="0.049cm" fo:border="none">
        <style:background-image/>
      </style:table-cell-properties>
    </style:style>
    <style:style style:name="Tableau10" style:family="table">
      <style:table-properties style:width="16.907cm" table:align="left"/>
    </style:style>
    <style:style style:name="Tableau10.A" style:family="table-column">
      <style:table-column-properties style:column-width="8.096cm"/>
    </style:style>
    <style:style style:name="Tableau10.B" style:family="table-column">
      <style:table-column-properties style:column-width="3.201cm"/>
    </style:style>
    <style:style style:name="Tableau10.C" style:family="table-column">
      <style:table-column-properties style:column-width="3.096cm"/>
    </style:style>
    <style:style style:name="Tableau10.D" style:family="table-column">
      <style:table-column-properties style:column-width="2.514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3465a4" fo:padding="0.049cm" fo:border="none">
        <style:background-image/>
      </style:table-cell-properties>
    </style:style>
    <style:style style:name="Tableau11" style:family="table">
      <style:table-properties style:width="16.801cm" fo:break-before="page" table:align="left"/>
    </style:style>
    <style:style style:name="Tableau11.A" style:family="table-column">
      <style:table-column-properties style:column-width="7.091cm"/>
    </style:style>
    <style:style style:name="Tableau11.B" style:family="table-column">
      <style:table-column-properties style:column-width="3.307cm"/>
    </style:style>
    <style:style style:name="Tableau11.C" style:family="table-column">
      <style:table-column-properties style:column-width="3.493cm"/>
    </style:style>
    <style:style style:name="Tableau11.D" style:family="table-column">
      <style:table-column-properties style:column-width="2.91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3465a4" fo:padding="0.049cm" fo:border="none">
        <style:background-image/>
      </style:table-cell-properties>
    </style:style>
    <style:style style:name="Tableau12" style:family="table">
      <style:table-properties style:width="17.013cm" fo:margin-left="0cm" fo:break-before="page" table:align="left"/>
    </style:style>
    <style:style style:name="Tableau12.A" style:family="table-column">
      <style:table-column-properties style:column-width="1.402cm"/>
    </style:style>
    <style:style style:name="Tableau12.B" style:family="table-column">
      <style:table-column-properties style:column-width="0.794cm"/>
    </style:style>
    <style:style style:name="Tableau12.C" style:family="table-column">
      <style:table-column-properties style:column-width="1.111cm"/>
    </style:style>
    <style:style style:name="Tableau12.D" style:family="table-column">
      <style:table-column-properties style:column-width="0.9cm"/>
    </style:style>
    <style:style style:name="Tableau12.F" style:family="table-column">
      <style:table-column-properties style:column-width="1.296cm"/>
    </style:style>
    <style:style style:name="Tableau12.G" style:family="table-column">
      <style:table-column-properties style:column-width="0.605cm"/>
    </style:style>
    <style:style style:name="Tableau12.H" style:family="table-column">
      <style:table-column-properties style:column-width="0.826cm"/>
    </style:style>
    <style:style style:name="Tableau12.I" style:family="table-column">
      <style:table-column-properties style:column-width="1.078cm"/>
    </style:style>
    <style:style style:name="Tableau12.J" style:family="table-column">
      <style:table-column-properties style:column-width="1.09cm"/>
    </style:style>
    <style:style style:name="Tableau12.M" style:family="table-column">
      <style:table-column-properties style:column-width="1.005cm"/>
    </style:style>
    <style:style style:name="Tableau12.O" style:family="table-column">
      <style:table-column-properties style:column-width="0.714cm"/>
    </style:style>
    <style:style style:name="Tableau12.Q" style:family="table-column">
      <style:table-column-properties style:column-width="0.937cm"/>
    </style:style>
    <style:style style:name="Tableau12.R" style:family="table-column">
      <style:table-column-properties style:column-width="0.466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3465a4" fo:padding="0.049cm" fo:border="none">
        <style:background-image/>
      </style:table-cell-properties>
    </style:style>
    <style:style style:name="Tableau13" style:family="table">
      <style:table-properties style:width="16.801cm" fo:break-before="page" table:align="left"/>
    </style:style>
    <style:style style:name="Tableau13.A" style:family="table-column">
      <style:table-column-properties style:column-width="7.99cm"/>
    </style:style>
    <style:style style:name="Tableau13.B" style:family="table-column">
      <style:table-column-properties style:column-width="2.699cm"/>
    </style:style>
    <style:style style:name="Tableau13.D" style:family="table-column">
      <style:table-column-properties style:column-width="3.41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3465a4" fo:padding="0.049cm" fo:border="none">
        <style:background-image/>
      </style:table-cell-properties>
    </style:style>
    <style:style style:name="Tableau14" style:family="table">
      <style:table-properties style:width="16.907cm" fo:break-before="page" table:align="left"/>
    </style:style>
    <style:style style:name="Tableau14.A" style:family="table-column">
      <style:table-column-properties style:column-width="5.292cm"/>
    </style:style>
    <style:style style:name="Tableau14.B" style:family="table-column">
      <style:table-column-properties style:column-width="2.514cm"/>
    </style:style>
    <style:style style:name="Tableau14.C" style:family="table-column">
      <style:table-column-properties style:column-width="3.493cm"/>
    </style:style>
    <style:style style:name="Tableau14.D" style:family="table-column">
      <style:table-column-properties style:column-width="3.201cm"/>
    </style:style>
    <style:style style:name="Tableau14.E" style:family="table-column">
      <style:table-column-properties style:column-width="2.408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3465a4" fo:padding="0.049cm" fo:border="none">
        <style:background-image/>
      </style:table-cell-properties>
    </style:style>
    <style:style style:name="Tableau15" style:family="table">
      <style:table-properties style:width="16.801cm" fo:break-before="page" table:align="left"/>
    </style:style>
    <style:style style:name="Tableau15.A" style:family="table-column">
      <style:table-column-properties style:column-width="3.307cm"/>
    </style:style>
    <style:style style:name="Tableau15.B" style:family="table-column">
      <style:table-column-properties style:column-width="3.281cm"/>
    </style:style>
    <style:style style:name="Tableau15.C" style:family="table-column">
      <style:table-column-properties style:column-width="3.519cm"/>
    </style:style>
    <style:style style:name="Tableau15.D" style:family="table-column">
      <style:table-column-properties style:column-width="3.201cm"/>
    </style:style>
    <style:style style:name="Tableau15.E" style:family="table-column">
      <style:table-column-properties style:column-width="3.493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3465a4" fo:padding="0.049cm" fo:border="none">
        <style:background-image/>
      </style:table-cell-properties>
    </style:style>
    <style:style style:name="Tableau16" style:family="table">
      <style:table-properties style:width="16.907cm" fo:break-before="page" table:align="left"/>
    </style:style>
    <style:style style:name="Tableau16.A" style:family="table-column">
      <style:table-column-properties style:column-width="2.379cm"/>
    </style:style>
    <style:style style:name="Tableau16.B" style:family="table-column">
      <style:table-column-properties style:column-width="1.722cm"/>
    </style:style>
    <style:style style:name="Tableau16.C" style:family="table-column">
      <style:table-column-properties style:column-width="2.011cm"/>
    </style:style>
    <style:style style:name="Tableau16.D" style:family="table-column">
      <style:table-column-properties style:column-width="1.799cm"/>
    </style:style>
    <style:style style:name="Tableau16.E" style:family="table-column">
      <style:table-column-properties style:column-width="2.778cm"/>
    </style:style>
    <style:style style:name="Tableau16.F" style:family="table-column">
      <style:table-column-properties style:column-width="2.302cm"/>
    </style:style>
    <style:style style:name="Tableau16.G" style:family="table-column">
      <style:table-column-properties style:column-width="1.905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3465a4" fo:padding="0.049cm" fo:border="none">
        <style:background-image/>
      </style:table-cell-properties>
    </style:style>
    <style:style style:name="Tableau17" style:family="table">
      <style:table-properties style:width="17cm" fo:break-before="page" table:align="left"/>
    </style:style>
    <style:style style:name="Tableau17.A" style:family="table-column">
      <style:table-column-properties style:column-width="1.393cm"/>
    </style:style>
    <style:style style:name="Tableau17.B" style:family="table-column">
      <style:table-column-properties style:column-width="0.847cm"/>
    </style:style>
    <style:style style:name="Tableau17.C" style:family="table-column">
      <style:table-column-properties style:column-width="0.903cm"/>
    </style:style>
    <style:style style:name="Tableau17.D" style:family="table-column">
      <style:table-column-properties style:column-width="1.185cm"/>
    </style:style>
    <style:style style:name="Tableau17.E" style:family="table-column">
      <style:table-column-properties style:column-width="1.302cm"/>
    </style:style>
    <style:style style:name="Tableau17.F" style:family="table-column">
      <style:table-column-properties style:column-width="0.868cm"/>
    </style:style>
    <style:style style:name="Tableau17.G" style:family="table-column">
      <style:table-column-properties style:column-width="0.679cm"/>
    </style:style>
    <style:style style:name="Tableau17.H" style:family="table-column">
      <style:table-column-properties style:column-width="1.009cm"/>
    </style:style>
    <style:style style:name="Tableau17.I" style:family="table-column">
      <style:table-column-properties style:column-width="1.157cm"/>
    </style:style>
    <style:style style:name="Tableau17.J" style:family="table-column">
      <style:table-column-properties style:column-width="1.214cm"/>
    </style:style>
    <style:style style:name="Tableau17.K" style:family="table-column">
      <style:table-column-properties style:column-width="0.942cm"/>
    </style:style>
    <style:style style:name="Tableau17.L" style:family="table-column">
      <style:table-column-properties style:column-width="1.263cm"/>
    </style:style>
    <style:style style:name="Tableau17.M" style:family="table-column">
      <style:table-column-properties style:column-width="0.887cm"/>
    </style:style>
    <style:style style:name="Tableau17.N" style:family="table-column">
      <style:table-column-properties style:column-width="0.748cm"/>
    </style:style>
    <style:style style:name="Tableau17.O" style:family="table-column">
      <style:table-column-properties style:column-width="0.961cm"/>
    </style:style>
    <style:style style:name="Tableau17.P" style:family="table-column">
      <style:table-column-properties style:column-width="0.893cm"/>
    </style:style>
    <style:style style:name="Tableau17.Q" style:family="table-column">
      <style:table-column-properties style:column-width="0.75cm"/>
    </style:style>
    <style:style style:name="Tableau17.1" style:family="table-row">
      <style:table-row-properties style:min-row-height="0.011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3465a4" fo:padding="0.049cm" fo:border="none">
        <style:background-image/>
      </style:table-cell-properties>
    </style:style>
    <style:style style:name="Tableau18" style:family="table">
      <style:table-properties style:width="16.986cm" fo:margin-left="0cm" fo:break-before="page" table:align="left"/>
    </style:style>
    <style:style style:name="Tableau18.A" style:family="table-column">
      <style:table-column-properties style:column-width="1.588cm"/>
    </style:style>
    <style:style style:name="Tableau18.B" style:family="table-column">
      <style:table-column-properties style:column-width="0.855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3465a4" fo:padding="0.049cm" fo:border="none">
        <style:background-image/>
      </style:table-cell-properties>
    </style:style>
    <style:style style:name="Tableau19" style:family="table">
      <style:table-properties style:width="16.801cm" fo:break-before="page" table:align="left"/>
    </style:style>
    <style:style style:name="Tableau19.A" style:family="table-column">
      <style:table-column-properties style:column-width="3.493cm"/>
    </style:style>
    <style:style style:name="Tableau19.B" style:family="table-column">
      <style:table-column-properties style:column-width="2.619cm"/>
    </style:style>
    <style:style style:name="Tableau19.C" style:family="table-column">
      <style:table-column-properties style:column-width="2.699cm"/>
    </style:style>
    <style:style style:name="Tableau19.D" style:family="table-column">
      <style:table-column-properties style:column-width="5.186cm"/>
    </style:style>
    <style:style style:name="Tableau19.E" style:family="table-column">
      <style:table-column-properties style:column-width="2.805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3465a4" fo:padding="0.049cm" fo:border="none">
        <style:background-image/>
      </style:table-cell-properties>
    </style:style>
    <style:style style:name="Tableau20" style:family="table">
      <style:table-properties style:width="17.013cm" fo:margin-left="0cm" fo:break-before="page" table:align="left"/>
    </style:style>
    <style:style style:name="Tableau20.A" style:family="table-column">
      <style:table-column-properties style:column-width="4.207cm"/>
    </style:style>
    <style:style style:name="Tableau20.B" style:family="table-column">
      <style:table-column-properties style:column-width="2.196cm"/>
    </style:style>
    <style:style style:name="Tableau20.C" style:family="table-column">
      <style:table-column-properties style:column-width="2.593cm"/>
    </style:style>
    <style:style style:name="Tableau20.D" style:family="table-column">
      <style:table-column-properties style:column-width="5.212cm"/>
    </style:style>
    <style:style style:name="Tableau20.E" style:family="table-column">
      <style:table-column-properties style:column-width="2.805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3465a4" fo:padding="0.049cm" fo:border="none">
        <style:background-image/>
      </style:table-cell-properties>
    </style:style>
    <style:style style:name="Tableau21" style:family="table">
      <style:table-properties style:width="16.992cm" fo:margin-left="0cm" fo:break-before="page" table:align="left"/>
    </style:style>
    <style:style style:name="Tableau21.A" style:family="table-column">
      <style:table-column-properties style:column-width="2.196cm"/>
    </style:style>
    <style:style style:name="Tableau21.B" style:family="table-column">
      <style:table-column-properties style:column-width="0.822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3465a4" fo:padding="0.049cm" fo:border="none">
        <style:background-image/>
      </style:table-cell-properties>
    </style:style>
    <style:style style:name="Tableau22" style:family="table">
      <style:table-properties style:width="16.992cm" fo:margin-left="0cm" fo:break-before="page" table:align="left"/>
    </style:style>
    <style:style style:name="Tableau22.A" style:family="table-column">
      <style:table-column-properties style:column-width="2.196cm"/>
    </style:style>
    <style:style style:name="Tableau22.B" style:family="table-column">
      <style:table-column-properties style:column-width="0.822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3465a4" fo:padding="0.049cm" fo:border="none">
        <style:background-image/>
      </style:table-cell-properties>
    </style:style>
    <style:style style:name="Tableau23" style:family="table">
      <style:table-properties style:width="16.907cm" fo:break-before="page" table:align="left"/>
    </style:style>
    <style:style style:name="Tableau23.A" style:family="table-column">
      <style:table-column-properties style:column-width="8.096cm"/>
    </style:style>
    <style:style style:name="Tableau23.B" style:family="table-column">
      <style:table-column-properties style:column-width="3.201cm"/>
    </style:style>
    <style:style style:name="Tableau23.C" style:family="table-column">
      <style:table-column-properties style:column-width="3.598cm"/>
    </style:style>
    <style:style style:name="Tableau23.D" style:family="table-column">
      <style:table-column-properties style:column-width="2.01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3465a4" fo:padding="0.049cm" fo:border="none">
        <style:background-image/>
      </style:table-cell-properties>
    </style:style>
    <style:style style:name="Tableau24" style:family="table">
      <style:table-properties style:width="16.907cm" fo:break-before="page" table:align="left"/>
    </style:style>
    <style:style style:name="Tableau24.A" style:family="table-column">
      <style:table-column-properties style:column-width="6.112cm"/>
    </style:style>
    <style:style style:name="Tableau24.B" style:family="table-column">
      <style:table-column-properties style:column-width="3.598cm"/>
    </style:style>
    <style:style style:name="Tableau24.C" style:family="table-column">
      <style:table-column-properties style:column-width="3.995cm"/>
    </style:style>
    <style:style style:name="Tableau24.D" style:family="table-column">
      <style:table-column-properties style:column-width="3.20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3465a4" fo:padding="0.049cm" fo:border="none">
        <style:background-image/>
      </style:table-cell-properties>
    </style:style>
    <style:style style:name="Tableau26" style:family="table">
      <style:table-properties style:width="17cm" table:align="left"/>
    </style:style>
    <style:style style:name="Tableau26.A" style:family="table-column">
      <style:table-column-properties style:column-width="0.841cm"/>
    </style:style>
    <style:style style:name="Tableau26.B" style:family="table-column">
      <style:table-column-properties style:column-width="0.848cm"/>
    </style:style>
    <style:style style:name="Tableau26.C" style:family="table-column">
      <style:table-column-properties style:column-width="0.885cm"/>
    </style:style>
    <style:style style:name="Tableau26.D" style:family="table-column">
      <style:table-column-properties style:column-width="0.556cm"/>
    </style:style>
    <style:style style:name="Tableau26.E" style:family="table-column">
      <style:table-column-properties style:column-width="0.572cm"/>
    </style:style>
    <style:style style:name="Tableau26.F" style:family="table-column">
      <style:table-column-properties style:column-width="0.543cm"/>
    </style:style>
    <style:style style:name="Tableau26.G" style:family="table-column">
      <style:table-column-properties style:column-width="0.55cm"/>
    </style:style>
    <style:style style:name="Tableau26.H" style:family="table-column">
      <style:table-column-properties style:column-width="0.453cm"/>
    </style:style>
    <style:style style:name="Tableau26.I" style:family="table-column">
      <style:table-column-properties style:column-width="0.589cm"/>
    </style:style>
    <style:style style:name="Tableau26.J" style:family="table-column">
      <style:table-column-properties style:column-width="0.494cm"/>
    </style:style>
    <style:style style:name="Tableau26.L" style:family="table-column">
      <style:table-column-properties style:column-width="0.533cm"/>
    </style:style>
    <style:style style:name="Tableau26.M" style:family="table-column">
      <style:table-column-properties style:column-width="0.485cm"/>
    </style:style>
    <style:style style:name="Tableau26.O" style:family="table-column">
      <style:table-column-properties style:column-width="0.563cm"/>
    </style:style>
    <style:style style:name="Tableau26.P" style:family="table-column">
      <style:table-column-properties style:column-width="0.49cm"/>
    </style:style>
    <style:style style:name="Tableau26.S" style:family="table-column">
      <style:table-column-properties style:column-width="0.471cm"/>
    </style:style>
    <style:style style:name="Tableau26.T" style:family="table-column">
      <style:table-column-properties style:column-width="0.624cm"/>
    </style:style>
    <style:style style:name="Tableau26.U" style:family="table-column">
      <style:table-column-properties style:column-width="0.534cm"/>
    </style:style>
    <style:style style:name="Tableau26.V" style:family="table-column">
      <style:table-column-properties style:column-width="0.522cm"/>
    </style:style>
    <style:style style:name="Tableau26.b" style:family="table-column">
      <style:table-column-properties style:column-width="0.513cm"/>
    </style:style>
    <style:style style:name="Tableau26.c" style:family="table-column">
      <style:table-column-properties style:column-width="0.557cm"/>
    </style:style>
    <style:style style:name="Tableau26.1" style:family="table-row">
      <style:table-row-properties style:min-row-height="0.549cm"/>
    </style:style>
    <style:style style:name="Tableau26.A1" style:family="table-cell">
      <style:table-cell-properties style:vertical-align="middle" fo:padding="0.049cm" fo:border="none"/>
    </style:style>
    <style:style style:name="Tableau26.C3" style:family="table-cell" style:data-style-name="N0">
      <style:table-cell-properties style:vertical-align="middle" fo:padding="0.049cm" fo:border="none"/>
    </style:style>
    <style:style style:name="Tableau25" style:family="table">
      <style:table-properties style:width="16.907cm" fo:break-before="page" table:align="left"/>
    </style:style>
    <style:style style:name="Tableau25.A" style:family="table-column">
      <style:table-column-properties style:column-width="9.393cm"/>
    </style:style>
    <style:style style:name="Tableau25.B" style:family="table-column">
      <style:table-column-properties style:column-width="2.699cm"/>
    </style:style>
    <style:style style:name="Tableau25.C" style:family="table-column">
      <style:table-column-properties style:column-width="2.302cm"/>
    </style:style>
    <style:style style:name="Tableau25.D" style:family="table-column">
      <style:table-column-properties style:column-width="2.514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3465a4" fo:padding="0.049cm" fo:border="none">
        <style:background-image/>
      </style:table-cell-properties>
    </style:style>
    <style:style style:name="Tableau27" style:family="table">
      <style:table-properties style:width="17.013cm" fo:margin-left="0cm" fo:break-before="page" table:align="left"/>
    </style:style>
    <style:style style:name="Tableau27.A" style:family="table-column">
      <style:table-column-properties style:column-width="4.604cm"/>
    </style:style>
    <style:style style:name="Tableau27.B" style:family="table-column">
      <style:table-column-properties style:column-width="3.387cm"/>
    </style:style>
    <style:style style:name="Tableau27.C" style:family="table-column">
      <style:table-column-properties style:column-width="2.619cm"/>
    </style:style>
    <style:style style:name="Tableau27.D" style:family="table-column">
      <style:table-column-properties style:column-width="3.598cm"/>
    </style:style>
    <style:style style:name="Tableau27.E" style:family="table-column">
      <style:table-column-properties style:column-width="2.805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3465a4" fo:padding="0.049cm" fo:border="none">
        <style:background-image/>
      </style:table-cell-properties>
    </style:style>
    <style:style style:name="Tableau28" style:family="table">
      <style:table-properties style:width="16.907cm" fo:break-before="page" table:align="left"/>
    </style:style>
    <style:style style:name="Tableau28.A" style:family="table-column">
      <style:table-column-properties style:column-width="5.001cm"/>
    </style:style>
    <style:style style:name="Tableau28.B" style:family="table-column">
      <style:table-column-properties style:column-width="2.408cm"/>
    </style:style>
    <style:style style:name="Tableau28.C" style:family="table-column">
      <style:table-column-properties style:column-width="2.302cm"/>
    </style:style>
    <style:style style:name="Tableau28.D" style:family="table-column">
      <style:table-column-properties style:column-width="4.498cm"/>
    </style:style>
    <style:style style:name="Tableau28.E" style:family="table-column">
      <style:table-column-properties style:column-width="2.699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3465a4" fo:padding="0.049cm" fo:border="none">
        <style:background-image/>
      </style:table-cell-properties>
    </style:style>
    <style:style style:name="Tableau29" style:family="table">
      <style:table-properties style:width="16.907cm" fo:break-before="page" table:align="left"/>
    </style:style>
    <style:style style:name="Tableau29.A" style:family="table-column">
      <style:table-column-properties style:column-width="5.609cm"/>
    </style:style>
    <style:style style:name="Tableau29.B" style:family="table-column">
      <style:table-column-properties style:column-width="2.99cm"/>
    </style:style>
    <style:style style:name="Tableau29.C" style:family="table-column">
      <style:table-column-properties style:column-width="2.593cm"/>
    </style:style>
    <style:style style:name="Tableau29.D" style:family="table-column">
      <style:table-column-properties style:column-width="3.201cm"/>
    </style:style>
    <style:style style:name="Tableau29.E" style:family="table-column">
      <style:table-column-properties style:column-width="2.514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3465a4" fo:padding="0.049cm" fo:border="none">
        <style:background-image/>
      </style:table-cell-properties>
    </style:style>
    <style:style style:name="Tableau30" style:family="table">
      <style:table-properties style:width="17.006cm" fo:margin-left="0cm" fo:break-before="page" table:align="left"/>
    </style:style>
    <style:style style:name="Tableau30.A" style:family="table-column">
      <style:table-column-properties style:column-width="8.611cm"/>
    </style:style>
    <style:style style:name="Tableau30.B" style:family="table-column">
      <style:table-column-properties style:column-width="2.693cm"/>
    </style:style>
    <style:style style:name="Tableau30.C" style:family="table-column">
      <style:table-column-properties style:column-width="2.886cm"/>
    </style:style>
    <style:style style:name="Tableau30.D" style:family="table-column">
      <style:table-column-properties style:column-width="2.815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3465a4" fo:padding="0.049cm" fo:border="none">
        <style:background-image/>
      </style:table-cell-properties>
    </style:style>
    <style:style style:name="Tableau31" style:family="table">
      <style:table-properties style:width="16.992cm" fo:break-before="page" table:align="left"/>
    </style:style>
    <style:style style:name="Tableau31.A" style:family="table-column">
      <style:table-column-properties style:column-width="2.693cm"/>
    </style:style>
    <style:style style:name="Tableau31.B" style:family="table-column">
      <style:table-column-properties style:column-width="1.02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3465a4" fo:padding="0.049cm" fo:border="none">
        <style:background-image/>
      </style:table-cell-properties>
    </style:style>
    <style:style style:name="Tableau32" style:family="table">
      <style:table-properties style:width="17cm" table:align="left"/>
    </style:style>
    <style:style style:name="Tableau32.A" style:family="table-column">
      <style:table-column-properties style:column-width="1.431cm"/>
    </style:style>
    <style:style style:name="Tableau32.B" style:family="table-column">
      <style:table-column-properties style:column-width="2.272cm"/>
    </style:style>
    <style:style style:name="Tableau32.C" style:family="table-column">
      <style:table-column-properties style:column-width="2.577cm"/>
    </style:style>
    <style:style style:name="Tableau32.D" style:family="table-column">
      <style:table-column-properties style:column-width="2.002cm"/>
    </style:style>
    <style:style style:name="Tableau32.E" style:family="table-column">
      <style:table-column-properties style:column-width="2.201cm"/>
    </style:style>
    <style:style style:name="Tableau32.F" style:family="table-column">
      <style:table-column-properties style:column-width="1.656cm"/>
    </style:style>
    <style:style style:name="Tableau32.G" style:family="table-column">
      <style:table-column-properties style:column-width="2.371cm"/>
    </style:style>
    <style:style style:name="Tableau32.H" style:family="table-column">
      <style:table-column-properties style:column-width="2.491cm"/>
    </style:style>
    <style:style style:name="Tableau32.A1" style:family="table-cell">
      <style:table-cell-properties style:vertical-align="middle" fo:padding="0.049cm" fo:border="none"/>
    </style:style>
    <style:style style:name="Tableau32.D2" style:family="table-cell">
      <style:table-cell-properties style:vertical-align="middle" fo:padding="0.049cm" fo:border="none"/>
    </style:style>
    <style:style style:name="Tableau32.E3" style:family="table-cell" style:data-style-name="N37">
      <style:table-cell-properties style:vertical-align="middle" fo:padding="0.049cm" fo:border="none"/>
    </style:style>
    <style:style style:name="Tableau32.H31" style:family="table-cell" style:data-style-name="N11">
      <style:table-cell-properties style:vertical-align="middle" fo:padding="0.049cm" fo:border="none"/>
    </style:style>
    <style:style style:name="Tableau33" style:family="table">
      <style:table-properties style:width="11.739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3.C3" style:family="table-cell" style:data-style-name="N0">
      <style:table-cell-properties style:vertical-align="middle" fo:padding="0.049cm" fo:border="none"/>
    </style:style>
    <style:style style:name="Tableau34" style:family="table">
      <style:table-properties style:width="9.91cm" table:align="left"/>
    </style:style>
    <style:style style:name="Tableau34.A" style:family="table-column">
      <style:table-column-properties style:column-width="2.348cm"/>
    </style:style>
    <style:style style:name="Tableau34.B" style:family="table-column">
      <style:table-column-properties style:column-width="3.161cm"/>
    </style:style>
    <style:style style:name="Tableau34.C" style:family="table-column">
      <style:table-column-properties style:column-width="4.401cm"/>
    </style:style>
    <style:style style:name="Tableau34.A1" style:family="table-cell">
      <style:table-cell-properties style:vertical-align="middle" fo:padding="0.049cm" fo:border="none"/>
    </style:style>
    <style:style style:name="Tableau34.C2" style:family="table-cell">
      <style:table-cell-properties style:vertical-align="middle" fo:padding="0.049cm" fo:border="none"/>
    </style:style>
    <style:style style:name="Tableau35" style:family="table">
      <style:table-properties style:width="17cm" table:align="left"/>
    </style:style>
    <style:style style:name="Tableau35.A" style:family="table-column">
      <style:table-column-properties style:column-width="1.593cm"/>
    </style:style>
    <style:style style:name="Tableau35.B" style:family="table-column">
      <style:table-column-properties style:column-width="1.298cm"/>
    </style:style>
    <style:style style:name="Tableau35.E" style:family="table-column">
      <style:table-column-properties style:column-width="1.402cm"/>
    </style:style>
    <style:style style:name="Tableau35.F" style:family="table-column">
      <style:table-column-properties style:column-width="1.418cm"/>
    </style:style>
    <style:style style:name="Tableau35.L" style:family="table-column">
      <style:table-column-properties style:column-width="1.602cm"/>
    </style:style>
    <style:style style:name="Tableau35.1" style:family="table-row">
      <style:table-row-properties style:min-row-height="0.549cm"/>
    </style:style>
    <style:style style:name="Tableau35.A1" style:family="table-cell">
      <style:table-cell-properties style:vertical-align="middle" fo:padding="0.049cm" fo:border="none"/>
    </style:style>
    <style:style style:name="Tableau35.B5" style:family="table-cell" style:data-style-name="N10">
      <style:table-cell-properties style:vertical-align="middle" fo:padding="0.049cm" fo:border="none"/>
    </style:style>
    <style:style style:name="Tableau35.B7" style:family="table-cell" style:data-style-name="N107">
      <style:table-cell-properties style:vertical-align="middle" fo:padding="0.049cm" fo:border="none"/>
    </style:style>
    <style:style style:name="P1" style:family="paragraph" style:parent-style-name="Contents_20_2">
      <style:paragraph-properties>
        <style:tab-stops>
          <style:tab-stop style:position="17cm" style:type="right" style:leader-style="dotted" style:leader-text="."/>
        </style:tab-stops>
      </style:paragraph-properties>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Standard">
      <style:paragraph-properties fo:margin-top="0.099cm" fo:margin-bottom="0cm" style:contextual-spacing="false"/>
      <style:text-properties officeooo:paragraph-rsid="009a3f20"/>
    </style:style>
    <style:style style:name="P4" style:family="paragraph" style:parent-style-name="Frame_20_contents">
      <style:paragraph-properties style:writing-mode="lr-tb"/>
      <style:text-properties officeooo:rsid="0023ff3a" officeooo:paragraph-rsid="009a3f20"/>
    </style:style>
    <style:style style:name="P5" style:family="paragraph" style:parent-style-name="Frame_20_contents">
      <style:text-properties officeooo:rsid="0023ff3a" officeooo:paragraph-rsid="009a3f20"/>
    </style:style>
    <style:style style:name="P6" style:family="paragraph" style:parent-style-name="StyleDefaut17BleuGras">
      <style:paragraph-properties fo:break-before="page"/>
      <style:text-properties fo:language="ga" fo:country="IE"/>
    </style:style>
    <style:style style:name="P7" style:family="paragraph" style:parent-style-name="Frame_20_contents">
      <style:text-properties fo:font-size="10pt" fo:language="ga" fo:country="IE" officeooo:rsid="0023ff3a" officeooo:paragraph-rsid="009a3f20" style:font-size-asian="10pt" style:font-size-complex="10pt"/>
    </style:style>
    <style:style style:name="P8" style:family="paragraph" style:parent-style-name="Contents_20_1">
      <style:paragraph-properties>
        <style:tab-stops>
          <style:tab-stop style:position="17cm" style:type="right" style:leader-style="dotted" style:leader-text="."/>
        </style:tab-stops>
      </style:paragraph-properties>
    </style:style>
    <style:style style:name="P9" style:family="paragraph" style:parent-style-name="Contents_20_2">
      <style:paragraph-properties>
        <style:tab-stops>
          <style:tab-stop style:position="17cm" style:type="right" style:leader-style="dotted" style:leader-text="."/>
        </style:tab-stops>
      </style:paragraph-properties>
    </style:style>
    <style:style style:name="P10" style:family="paragraph" style:parent-style-name="Contents_20_Heading">
      <style:text-properties fo:language="ga" fo:country="IE"/>
    </style:style>
    <style:style style:name="P11" style:family="paragraph" style:parent-style-name="Footer">
      <style:paragraph-properties fo:text-align="center" style:justify-single-word="false"/>
      <style:text-properties fo:language="ga" fo:country="IE"/>
    </style:style>
    <style:style style:name="P12" style:family="paragraph" style:parent-style-name="Footnote">
      <style:text-properties fo:language="ga" fo:country="IE"/>
    </style:style>
    <style:style style:name="P13" style:family="paragraph" style:parent-style-name="Header">
      <style:paragraph-properties fo:text-align="center" style:justify-single-word="false"/>
      <style:text-properties fo:font-size="8pt" fo:language="ga" fo:country="IE" style:font-size-asian="8pt" style:font-size-complex="8pt"/>
    </style:style>
    <style:style style:name="P14" style:family="paragraph" style:parent-style-name="Heading_20_1">
      <style:paragraph-properties fo:break-before="page"/>
      <style:text-properties fo:language="ga" fo:country="IE"/>
    </style:style>
    <style:style style:name="P15" style:family="paragraph" style:parent-style-name="Heading_20_2">
      <style:text-properties fo:language="ga" fo:country="IE"/>
    </style:style>
    <style:style style:name="P16" style:family="paragraph" style:parent-style-name="Heading_20_2">
      <style:paragraph-properties fo:break-before="page"/>
      <style:text-properties fo:language="ga" fo:country="IE"/>
    </style:style>
    <style:style style:name="P17" style:family="paragraph" style:parent-style-name="Horizontal_20_Line">
      <style:text-properties fo:language="ga" fo:country="IE"/>
    </style:style>
    <style:style style:name="P18" style:family="paragraph" style:parent-style-name="Standard" style:master-page-name="First_20_Page">
      <style:paragraph-properties style:page-number="auto"/>
      <style:text-properties fo:language="ga" fo:country="IE"/>
    </style:style>
    <style:style style:name="P19" style:family="paragraph" style:parent-style-name="Standard">
      <style:text-properties fo:language="ga" fo:country="IE"/>
    </style:style>
    <style:style style:name="P20" style:family="paragraph" style:parent-style-name="Standard">
      <style:paragraph-properties fo:margin-top="0.099cm" fo:margin-bottom="0cm" style:contextual-spacing="false"/>
      <style:text-properties fo:language="ga" fo:country="IE" officeooo:paragraph-rsid="009a3f20"/>
    </style:style>
    <style:style style:name="P21" style:family="paragraph" style:parent-style-name="Standard">
      <style:text-properties fo:language="ga" fo:country="IE" officeooo:rsid="0012979f" officeooo:paragraph-rsid="0012979f"/>
    </style:style>
    <style:style style:name="P22" style:family="paragraph" style:parent-style-name="Standard">
      <style:paragraph-properties style:writing-mode="lr-tb"/>
      <style:text-properties fo:language="ga" fo:country="IE" officeooo:rsid="0012979f" officeooo:paragraph-rsid="0012979f"/>
    </style:style>
    <style:style style:name="P23" style:family="paragraph" style:parent-style-name="Standard">
      <style:paragraph-properties fo:break-before="page"/>
      <style:text-properties fo:language="ga" fo:country="IE" officeooo:rsid="0012979f" officeooo:paragraph-rsid="0012979f"/>
    </style:style>
    <style:style style:name="P24" style:family="paragraph" style:parent-style-name="Standard">
      <style:paragraph-properties fo:break-before="page" style:writing-mode="lr-tb"/>
      <style:text-properties fo:language="ga" fo:country="IE" officeooo:rsid="0012979f" officeooo:paragraph-rsid="0012979f"/>
    </style:style>
    <style:style style:name="P25" style:family="paragraph" style:parent-style-name="Standard">
      <style:text-properties fo:language="ga" fo:country="IE" officeooo:rsid="0012979f" officeooo:paragraph-rsid="00787216"/>
    </style:style>
    <style:style style:name="P26" style:family="paragraph" style:parent-style-name="Standard">
      <style:text-properties fo:language="ga" fo:country="IE" officeooo:rsid="00480b49" officeooo:paragraph-rsid="00480b49"/>
    </style:style>
    <style:style style:name="P27" style:family="paragraph" style:parent-style-name="Standard">
      <style:text-properties fo:language="ga" fo:country="IE" officeooo:rsid="00787216" officeooo:paragraph-rsid="00787216"/>
    </style:style>
    <style:style style:name="P28" style:family="paragraph" style:parent-style-name="Standard">
      <style:paragraph-properties fo:break-before="page"/>
      <style:text-properties fo:language="ga" fo:country="IE" officeooo:rsid="00787216" officeooo:paragraph-rsid="00787216"/>
    </style:style>
    <style:style style:name="P29" style:family="paragraph" style:parent-style-name="Standard">
      <style:paragraph-properties fo:break-before="page"/>
      <style:text-properties fo:language="ga" fo:country="IE" officeooo:rsid="00787216" officeooo:paragraph-rsid="0099ef81"/>
    </style:style>
    <style:style style:name="P30" style:family="paragraph" style:parent-style-name="Standard">
      <style:text-properties fo:language="ga" fo:country="IE" officeooo:rsid="00787216" officeooo:paragraph-rsid="0099ef81"/>
    </style:style>
    <style:style style:name="P31" style:family="paragraph" style:parent-style-name="Standard">
      <style:text-properties fo:language="ga" fo:country="IE" officeooo:rsid="009fe35b" officeooo:paragraph-rsid="009fe35b"/>
    </style:style>
    <style:style style:name="P32" style:family="paragraph" style:parent-style-name="Standard">
      <style:text-properties fo:language="ga" fo:country="IE" officeooo:rsid="009e4b4d" officeooo:paragraph-rsid="00787216"/>
    </style:style>
    <style:style style:name="P33" style:family="paragraph" style:parent-style-name="Standard">
      <style:text-properties fo:font-size="32pt" fo:language="ga" fo:country="IE" fo:font-weight="bold" style:font-size-asian="32pt" style:font-weight-asian="bold" style:font-size-complex="32pt" style:font-weight-complex="bold"/>
    </style:style>
    <style:style style:name="P34" style:family="paragraph" style:parent-style-name="Standard">
      <style:text-properties fo:font-size="32pt" fo:language="ga" fo:country="IE" style:font-size-asian="32pt" style:font-size-complex="32pt"/>
    </style:style>
    <style:style style:name="P35" style:family="paragraph" style:parent-style-name="Standard">
      <style:text-properties fo:font-size="96pt" fo:language="ga" fo:country="IE" fo:font-weight="bold" officeooo:rsid="00122111" officeooo:paragraph-rsid="00122111" style:font-size-asian="96pt" style:font-weight-asian="bold" style:font-size-complex="96pt" style:font-weight-complex="bold"/>
    </style:style>
    <style:style style:name="P36" style:family="paragraph" style:parent-style-name="Standard">
      <style:paragraph-properties fo:margin-top="0cm" fo:margin-bottom="0cm" style:contextual-spacing="false" fo:break-before="page"/>
      <style:text-properties fo:font-size="16pt" fo:language="ga" fo:country="IE" fo:font-weight="bold" style:font-size-asian="16pt" style:font-weight-asian="bold" style:font-size-complex="16pt" style:font-weight-complex="bold"/>
    </style:style>
    <style:style style:name="P37" style:family="paragraph" style:parent-style-name="Standard">
      <style:paragraph-properties fo:margin-top="0cm" fo:margin-bottom="0cm" style:contextual-spacing="false"/>
      <style:text-properties fo:font-size="10pt" fo:language="ga" fo:country="IE" style:font-size-asian="10pt" style:font-size-complex="10pt"/>
    </style:style>
    <style:style style:name="P38" style:family="paragraph" style:parent-style-name="Standard">
      <style:paragraph-properties fo:margin-top="0cm" fo:margin-bottom="0cm" style:contextual-spacing="false"/>
      <style:text-properties fo:font-size="10pt" fo:language="ga" fo:country="IE" fo:font-weight="bold" style:font-size-asian="10pt" style:font-weight-asian="bold" style:font-size-complex="10pt" style:font-weight-complex="bold"/>
    </style:style>
    <style:style style:name="P39" style:family="paragraph" style:parent-style-name="Standard">
      <style:text-properties fo:font-size="6pt" fo:language="ga" fo:country="IE" style:font-size-asian="5.25pt" style:font-size-complex="6pt"/>
    </style:style>
    <style:style style:name="P40" style:family="paragraph" style:parent-style-name="Standard">
      <style:paragraph-properties fo:break-before="page"/>
      <style:text-properties fo:font-size="6pt" fo:language="ga" fo:country="IE" officeooo:rsid="0012979f" officeooo:paragraph-rsid="0012979f" style:font-size-asian="5.25pt" style:font-size-complex="6pt"/>
    </style:style>
    <style:style style:name="P41" style:family="paragraph" style:parent-style-name="Standard">
      <style:paragraph-properties fo:margin-top="0cm" fo:margin-bottom="0cm" style:contextual-spacing="false"/>
      <style:text-properties fo:font-size="9pt" fo:language="ga" fo:country="IE" style:font-size-asian="9pt" style:font-size-complex="9pt"/>
    </style:style>
    <style:style style:name="P42" style:family="paragraph" style:parent-style-name="Standard">
      <style:paragraph-properties fo:margin-top="0.099cm" fo:margin-bottom="0cm" style:contextual-spacing="false"/>
      <style:text-properties fo:font-size="9pt" fo:language="ga" fo:country="IE" officeooo:rsid="0023dbb9" officeooo:paragraph-rsid="009a3f20" style:font-size-asian="9pt" style:font-size-complex="9pt"/>
    </style:style>
    <style:style style:name="P43" style:family="paragraph" style:parent-style-name="Standard">
      <style:paragraph-properties fo:margin-top="0.099cm" fo:margin-bottom="0cm" style:contextual-spacing="false"/>
      <style:text-properties fo:font-size="9pt" fo:language="ga" fo:country="IE" fo:font-weight="bold" officeooo:rsid="0023dbb9" officeooo:paragraph-rsid="009a3f20" style:font-size-asian="9pt" style:font-weight-asian="bold" style:font-size-complex="9pt" style:font-weight-complex="bold"/>
    </style:style>
    <style:style style:name="P44" style:family="paragraph" style:parent-style-name="StyleDefaut14BleuGras">
      <style:text-properties fo:language="ga" fo:country="IE"/>
    </style:style>
    <style:style style:name="P45" style:family="paragraph" style:parent-style-name="StyleDefaut16_2c_5BleuGras">
      <style:text-properties fo:language="ga" fo:country="IE"/>
    </style:style>
    <style:style style:name="P46" style:family="paragraph" style:parent-style-name="StyleDefaut16_2c_5BleuGras">
      <style:paragraph-properties fo:break-before="page"/>
      <style:text-properties fo:language="ga" fo:country="IE"/>
    </style:style>
    <style:style style:name="P47" style:family="paragraph" style:parent-style-name="Table_20_Contents">
      <style:paragraph-properties fo:margin-top="0cm" fo:margin-bottom="0cm" style:contextual-spacing="false" fo:text-align="start" style:justify-single-word="false"/>
      <style:text-properties fo:language="ga" fo:country="IE"/>
    </style:style>
    <style:style style:name="P48" style:family="paragraph" style:parent-style-name="Table_20_Contents">
      <style:paragraph-properties fo:margin-top="0cm" fo:margin-bottom="0cm" style:contextual-spacing="false" fo:text-align="start" style:justify-single-word="false"/>
      <style:text-properties fo:language="ga" fo:country="IE" officeooo:paragraph-rsid="00184847"/>
    </style:style>
    <style:style style:name="P49" style:family="paragraph" style:parent-style-name="Table_20_Contents">
      <style:paragraph-properties fo:text-align="start" style:justify-single-word="false"/>
      <style:text-properties fo:language="ga" fo:country="IE"/>
    </style:style>
    <style:style style:name="P50" style:family="paragraph" style:parent-style-name="Table_20_Contents">
      <style:paragraph-properties fo:text-align="start" style:justify-single-word="false" style:writing-mode="lr-tb"/>
      <style:text-properties fo:language="ga" fo:country="IE"/>
    </style:style>
    <style:style style:name="P51" style:family="paragraph" style:parent-style-name="Table_20_Contents">
      <style:paragraph-properties fo:margin-top="0cm" fo:margin-bottom="0cm" style:contextual-spacing="false"/>
      <style:text-properties fo:language="ga" fo:country="IE"/>
    </style:style>
    <style:style style:name="P52" style:family="paragraph" style:parent-style-name="Table_20_Contents">
      <style:text-properties fo:language="ga" fo:country="IE"/>
    </style:style>
    <style:style style:name="P53" style:family="paragraph" style:parent-style-name="Table_20_Contents">
      <style:paragraph-properties fo:text-align="center" style:justify-single-word="false"/>
      <style:text-properties fo:language="ga" fo:country="IE"/>
    </style:style>
    <style:style style:name="P54" style:family="paragraph" style:parent-style-name="Table_20_Contents">
      <style:paragraph-properties fo:text-align="end" style:justify-single-word="false"/>
      <style:text-properties fo:language="ga" fo:country="IE"/>
    </style:style>
    <style:style style:name="P55" style:family="paragraph" style:parent-style-name="Table_20_Contents">
      <style:paragraph-properties fo:text-align="start" style:justify-single-word="false"/>
      <style:text-properties fo:language="ga" fo:country="IE" fo:font-style="italic"/>
    </style:style>
    <style:style style:name="P56" style:family="paragraph" style:parent-style-name="Table_20_Contents">
      <style:paragraph-properties fo:text-align="end" style:justify-single-word="false"/>
      <style:text-properties fo:language="ga" fo:country="IE" fo:font-style="italic"/>
    </style:style>
    <style:style style:name="P57" style:family="paragraph" style:parent-style-name="Table_20_Contents">
      <style:paragraph-properties fo:text-align="start" style:justify-single-word="false"/>
      <style:text-properties fo:language="ga" fo:country="IE" fo:font-weight="bold"/>
    </style:style>
    <style:style style:name="P58" style:family="paragraph" style:parent-style-name="Table_20_Contents">
      <style:paragraph-properties fo:text-align="center" style:justify-single-word="false"/>
      <style:text-properties fo:language="ga" fo:country="IE" fo:font-weight="bold"/>
    </style:style>
    <style:style style:name="P59" style:family="paragraph" style:parent-style-name="Table_20_Contents">
      <style:paragraph-properties fo:margin-top="0cm" fo:margin-bottom="0cm" style:contextual-spacing="false"/>
      <style:text-properties fo:font-size="2pt" fo:language="ga" fo:country="IE" style:font-size-asian="2pt" style:font-size-complex="2pt"/>
    </style:style>
    <style:style style:name="P60" style:family="paragraph" style:parent-style-name="Table_20_Contents">
      <style:text-properties fo:font-size="2pt" fo:language="ga" fo:country="IE" style:font-size-asian="2pt" style:font-size-complex="2pt"/>
    </style:style>
    <style:style style:name="P61" style:family="paragraph" style:parent-style-name="Table_20_Contents">
      <style:paragraph-properties fo:margin-top="0cm" fo:margin-bottom="0cm" style:contextual-spacing="false"/>
      <style:text-properties fo:font-size="8pt" fo:language="ga" fo:country="IE" style:font-size-asian="8pt" style:font-size-complex="8pt"/>
    </style:style>
    <style:style style:name="P62" style:family="paragraph" style:parent-style-name="Table_20_Contents">
      <style:paragraph-properties fo:margin-top="0cm" fo:margin-bottom="0cm" style:contextual-spacing="false" fo:text-align="center" style:justify-single-word="false"/>
      <style:text-properties fo:font-size="8pt" fo:language="ga" fo:country="IE" style:font-size-asian="8pt" style:font-size-complex="8pt"/>
    </style:style>
    <style:style style:name="P63" style:family="paragraph" style:parent-style-name="Table_20_Contents">
      <style:paragraph-properties fo:text-align="center" style:justify-single-word="false"/>
      <style:text-properties fo:font-size="8pt" fo:language="ga" fo:country="IE" style:font-size-asian="8pt" style:font-size-complex="8pt"/>
    </style:style>
    <style:style style:name="P64" style:family="paragraph" style:parent-style-name="Table_20_Contents">
      <style:paragraph-properties fo:margin-top="0cm" fo:margin-bottom="0cm" style:contextual-spacing="false" fo:text-align="start" style:justify-single-word="false"/>
      <style:text-properties fo:font-size="8pt" fo:language="ga" fo:country="IE" style:font-size-asian="8pt" style:font-size-complex="8pt"/>
    </style:style>
    <style:style style:name="P65" style:family="paragraph" style:parent-style-name="Table_20_Contents">
      <style:paragraph-properties fo:text-align="start" style:justify-single-word="false"/>
      <style:text-properties fo:font-size="8pt" fo:language="ga" fo:country="IE" style:font-size-asian="8pt" style:font-size-complex="8pt"/>
    </style:style>
    <style:style style:name="P66" style:family="paragraph" style:parent-style-name="Table_20_Contents">
      <style:paragraph-properties fo:margin-top="0cm" fo:margin-bottom="0cm" style:contextual-spacing="false" fo:text-align="end" style:justify-single-word="false"/>
      <style:text-properties fo:font-size="8pt" fo:language="ga" fo:country="IE" style:font-size-asian="8pt" style:font-size-complex="8pt"/>
    </style:style>
    <style:style style:name="P67" style:family="paragraph" style:parent-style-name="Table_20_Contents">
      <style:text-properties fo:font-size="8pt" fo:language="ga" fo:country="IE" style:font-size-asian="8pt" style:font-size-complex="8pt"/>
    </style:style>
    <style:style style:name="P68" style:family="paragraph" style:parent-style-name="Table_20_Contents">
      <style:paragraph-properties fo:margin-top="0cm" fo:margin-bottom="0cm" style:contextual-spacing="false" fo:text-align="start" style:justify-single-word="false"/>
      <style:text-properties fo:color="#ffffff" loext:opacity="100%" fo:font-size="8pt" fo:language="ga" fo:country="IE" style:font-size-asian="8pt" style:font-size-complex="8pt"/>
    </style:style>
    <style:style style:name="P69" style:family="paragraph" style:parent-style-name="Table_20_Contents">
      <style:paragraph-properties fo:text-align="start" style:justify-single-word="false"/>
      <style:text-properties fo:color="#ffffff" loext:opacity="100%" fo:font-size="8pt" fo:language="ga" fo:country="IE" style:font-size-asian="8pt" style:font-size-complex="8pt"/>
    </style:style>
    <style:style style:name="P70" style:family="paragraph" style:parent-style-name="Table_20_Contents">
      <style:paragraph-properties fo:margin-top="0cm" fo:margin-bottom="0cm" style:contextual-spacing="false" fo:text-align="start" style:justify-single-word="false"/>
      <style:text-properties fo:color="#ffffff" loext:opacity="100%" fo:font-size="9pt" fo:language="ga" fo:country="IE" style:font-size-asian="9pt" style:font-size-complex="9pt"/>
    </style:style>
    <style:style style:name="P71" style:family="paragraph" style:parent-style-name="Table_20_Contents">
      <style:paragraph-properties fo:text-align="start" style:justify-single-word="false"/>
      <style:text-properties fo:color="#ffffff" loext:opacity="100%" fo:font-size="9pt" fo:language="ga" fo:country="IE" style:font-size-asian="9pt" style:font-size-complex="9pt"/>
    </style:style>
    <style:style style:name="P72" style:family="paragraph" style:parent-style-name="Table_20_Contents">
      <style:paragraph-properties fo:text-align="start" style:justify-single-word="false" style:writing-mode="lr-tb"/>
      <style:text-properties fo:color="#ffffff" loext:opacity="100%" fo:font-size="9pt" fo:language="ga" fo:country="IE" style:font-size-asian="9pt" style:font-size-complex="9pt"/>
    </style:style>
    <style:style style:name="P73" style:family="paragraph" style:parent-style-name="Table_20_Contents">
      <style:paragraph-properties fo:margin-top="0cm" fo:margin-bottom="0cm" style:contextual-spacing="false" fo:text-align="start" style:justify-single-word="false"/>
      <style:text-properties fo:color="#ffffff" loext:opacity="100%" fo:font-size="10pt" fo:language="ga" fo:country="IE" style:font-size-asian="10pt" style:font-size-complex="10pt"/>
    </style:style>
    <style:style style:name="P74" style:family="paragraph" style:parent-style-name="Table_20_Contents">
      <style:paragraph-properties fo:text-align="start" style:justify-single-word="false"/>
      <style:text-properties fo:color="#ffffff" loext:opacity="100%" fo:language="ga" fo:country="IE"/>
    </style:style>
    <style:style style:name="P75" style:family="paragraph" style:parent-style-name="Table_20_Contents">
      <style:paragraph-properties fo:text-align="center" style:justify-single-word="false"/>
      <style:text-properties fo:color="#ffffff" loext:opacity="100%" fo:language="ga" fo:country="IE"/>
    </style:style>
    <style:style style:name="P76" style:family="paragraph" style:parent-style-name="Table_20_Contents">
      <style:paragraph-properties fo:text-align="start" style:justify-single-word="false"/>
      <style:text-properties fo:color="#ffffff" loext:opacity="100%" fo:font-size="6pt" fo:language="ga" fo:country="IE" style:font-size-asian="6pt" style:font-size-complex="6pt"/>
    </style:style>
    <style:style style:name="P77" style:family="paragraph" style:parent-style-name="Table_20_Contents">
      <style:paragraph-properties fo:text-align="center" style:justify-single-word="false"/>
      <style:text-properties fo:color="#ffffff" loext:opacity="100%" fo:font-size="6pt" fo:language="ga" fo:country="IE" style:font-size-asian="6pt" style:font-size-complex="6pt"/>
    </style:style>
    <style:style style:name="P78" style:family="paragraph" style:parent-style-name="Table_20_Contents">
      <style:paragraph-properties fo:text-align="start" style:justify-single-word="false"/>
      <style:text-properties fo:color="#ffffff" loext:opacity="100%" fo:font-size="7pt" fo:language="ga" fo:country="IE" style:font-size-asian="7pt" style:font-size-complex="7pt"/>
    </style:style>
    <style:style style:name="P79" style:family="paragraph" style:parent-style-name="Table_20_Contents">
      <style:paragraph-properties fo:margin-top="0cm" fo:margin-bottom="0cm" style:contextual-spacing="false" fo:text-align="start" style:justify-single-word="false"/>
      <style:text-properties fo:font-size="9pt" fo:language="ga" fo:country="IE" style:font-size-asian="9pt" style:font-size-complex="9pt"/>
    </style:style>
    <style:style style:name="P80" style:family="paragraph" style:parent-style-name="Table_20_Contents">
      <style:paragraph-properties fo:text-align="start" style:justify-single-word="false"/>
      <style:text-properties fo:font-size="9pt" fo:language="ga" fo:country="IE" style:font-size-asian="9pt" style:font-size-complex="9pt"/>
    </style:style>
    <style:style style:name="P81" style:family="paragraph" style:parent-style-name="Table_20_Contents">
      <style:paragraph-properties fo:text-align="start" style:justify-single-word="false" style:writing-mode="lr-tb"/>
      <style:text-properties fo:font-size="9pt" fo:language="ga" fo:country="IE" style:font-size-asian="9pt" style:font-size-complex="9pt"/>
    </style:style>
    <style:style style:name="P82" style:family="paragraph" style:parent-style-name="Table_20_Contents">
      <style:paragraph-properties fo:margin-top="0cm" fo:margin-bottom="0cm" style:contextual-spacing="false"/>
      <style:text-properties fo:font-size="9pt" fo:language="ga" fo:country="IE"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ga" fo:country="IE" style:font-size-asian="9pt" style:font-size-complex="9pt"/>
    </style:style>
    <style:style style:name="P84" style:family="paragraph" style:parent-style-name="Table_20_Contents">
      <style:paragraph-properties fo:text-align="center" style:justify-single-word="false"/>
      <style:text-properties fo:font-size="9pt" fo:language="ga" fo:country="IE" style:font-size-asian="9pt" style:font-size-complex="9pt"/>
    </style:style>
    <style:style style:name="P85" style:family="paragraph" style:parent-style-name="Table_20_Contents">
      <style:text-properties fo:font-size="9pt" fo:language="ga" fo:country="IE" style:font-size-asian="9pt" style:font-size-complex="9pt"/>
    </style:style>
    <style:style style:name="P86" style:family="paragraph" style:parent-style-name="Table_20_Contents">
      <style:paragraph-properties fo:text-align="center" style:justify-single-word="false"/>
      <style:text-properties fo:font-size="9pt" fo:language="ga" fo:country="IE" officeooo:rsid="003b5a06" officeooo:paragraph-rsid="003b5a06" style:font-size-asian="9pt" style:font-size-complex="9pt"/>
    </style:style>
    <style:style style:name="P87" style:family="paragraph" style:parent-style-name="Table_20_Contents">
      <style:paragraph-properties fo:text-align="end" style:justify-single-word="false"/>
      <style:text-properties fo:font-size="9pt" fo:language="ga" fo:country="IE"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10pt" fo:language="ga" fo:country="IE" style:font-size-asian="10pt" style:font-size-complex="10pt"/>
    </style:style>
    <style:style style:name="P89" style:family="paragraph" style:parent-style-name="Table_20_Contents">
      <style:paragraph-properties fo:text-align="start" style:justify-single-word="false"/>
      <style:text-properties fo:font-size="10pt" fo:language="ga" fo:country="IE" style:font-size-asian="10pt" style:font-size-complex="10pt"/>
    </style:style>
    <style:style style:name="P90" style:family="paragraph" style:parent-style-name="Table_20_Contents">
      <style:paragraph-properties fo:margin-top="0cm" fo:margin-bottom="0cm" style:contextual-spacing="false"/>
      <style:text-properties fo:font-size="10pt" fo:language="ga" fo:country="IE" style:font-size-asian="10pt" style:font-size-complex="10pt"/>
    </style:style>
    <style:style style:name="P91" style:family="paragraph" style:parent-style-name="Table_20_Contents">
      <style:paragraph-properties fo:margin-top="0cm" fo:margin-bottom="0cm" style:contextual-spacing="false" fo:text-align="center" style:justify-single-word="false"/>
      <style:text-properties fo:font-size="10pt" fo:language="ga" fo:country="IE" style:font-size-asian="10pt" style:font-size-complex="10pt"/>
    </style:style>
    <style:style style:name="P92" style:family="paragraph" style:parent-style-name="Table_20_Contents">
      <style:text-properties fo:font-size="6pt" fo:language="ga" fo:country="IE" style:font-size-asian="6pt" style:font-size-complex="6pt"/>
    </style:style>
    <style:style style:name="P93" style:family="paragraph" style:parent-style-name="Table_20_Contents">
      <style:paragraph-properties fo:text-align="center" style:justify-single-word="false"/>
      <style:text-properties fo:font-size="6pt" fo:language="ga" fo:country="IE" style:font-size-asian="6pt" style:font-size-complex="6pt"/>
    </style:style>
    <style:style style:name="P94" style:family="paragraph" style:parent-style-name="Table_20_Contents">
      <style:paragraph-properties fo:text-align="start" style:justify-single-word="false"/>
      <style:text-properties fo:font-size="6pt" fo:language="ga" fo:country="IE" style:font-size-asian="6pt" style:font-size-complex="6pt"/>
    </style:style>
    <style:style style:name="P95" style:family="paragraph" style:parent-style-name="Table_20_Contents">
      <style:paragraph-properties fo:text-align="end" style:justify-single-word="false"/>
      <style:text-properties fo:font-size="6pt" fo:language="ga" fo:country="IE" style:font-size-asian="6pt" style:font-size-complex="6pt"/>
    </style:style>
    <style:style style:name="P96" style:family="paragraph" style:parent-style-name="Table_20_Contents">
      <style:text-properties fo:font-size="7pt" fo:language="ga" fo:country="IE" style:font-size-asian="7pt" style:font-size-complex="7pt"/>
    </style:style>
    <style:style style:name="P97" style:family="paragraph" style:parent-style-name="Table_20_Contents">
      <style:paragraph-properties fo:text-align="center" style:justify-single-word="false"/>
      <style:text-properties fo:font-size="7pt" fo:language="ga" fo:country="IE" style:font-size-asian="7pt" style:font-size-complex="7pt"/>
    </style:style>
    <style:style style:name="P98" style:family="paragraph" style:parent-style-name="Table_20_Contents">
      <style:paragraph-properties fo:text-align="start" style:justify-single-word="false"/>
      <style:text-properties fo:font-size="7pt" fo:language="ga" fo:country="IE" style:font-size-asian="7pt" style:font-size-complex="7pt"/>
    </style:style>
    <style:style style:name="P99" style:family="paragraph" style:parent-style-name="Table_20_Contents">
      <style:paragraph-properties fo:text-align="end" style:justify-single-word="false"/>
      <style:text-properties fo:font-size="7pt" fo:language="ga" fo:country="IE" style:font-size-asian="7pt" style:font-size-complex="7pt"/>
    </style:style>
    <style:style style:name="P100" style:family="paragraph" style:parent-style-name="Table_20_Contents">
      <style:paragraph-properties fo:text-align="center" style:justify-single-word="false"/>
      <style:text-properties fo:font-size="7pt" fo:language="ga" fo:country="IE" officeooo:rsid="009e4b4d" officeooo:paragraph-rsid="009e4b4d" style:font-size-asian="7pt" style:font-size-complex="7pt"/>
    </style:style>
    <style:style style:name="P101" style:family="paragraph" style:parent-style-name="Table_20_Contents">
      <style:paragraph-properties fo:text-align="start" style:justify-single-word="false"/>
      <style:text-properties style:font-name="Liberation Serif" fo:font-size="8pt" fo:language="ga" fo:country="IE" style:font-size-asian="8pt" style:font-size-complex="8pt"/>
    </style:style>
    <style:style style:name="P102" style:family="paragraph" style:parent-style-name="Table_20_Contents">
      <style:paragraph-properties fo:text-align="center" style:justify-single-word="false"/>
      <style:text-properties style:font-name="Liberation Serif" fo:font-size="8pt" fo:language="ga" fo:country="IE" style:font-size-asian="8pt" style:font-size-complex="8pt"/>
    </style:style>
    <style:style style:name="P103" style:family="paragraph" style:parent-style-name="Table_20_Contents">
      <style:paragraph-properties fo:text-align="start" style:justify-single-word="false"/>
      <style:text-properties style:font-name="Liberation Serif" fo:language="ga" fo:country="IE"/>
    </style:style>
    <style:style style:name="P104"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style>
    <style:style style:name="P107" style:family="paragraph">
      <loext:graphic-properties draw:fill="none"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9" style:family="paragraph">
      <style:paragraph-properties fo:margin-left="0cm" fo:margin-right="0cm" fo:margin-top="0cm" fo:margin-bottom="0cm" fo:line-height="100%" fo:text-align="end" fo:text-indent="0cm"/>
    </style:style>
    <style:style style:name="P110"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5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03cm" fo:margin-bottom="0cm" fo:line-height="100%" fo:text-align="end" fo:text-indent="0cm"/>
    </style:style>
    <style:style style:name="P112" style:family="paragraph">
      <loext:graphic-properties draw:fill="none" draw:fill-color="#729fcf"/>
      <style:paragraph-properties fo:margin-left="0cm" fo:margin-right="0cm" fo:margin-top="0.03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3" style:family="paragraph">
      <style:paragraph-properties fo:margin-left="0cm" fo:margin-right="0cm" fo:margin-top="0cm" fo:margin-bottom="0cm" fo:line-height="100%" fo:text-align="center" fo:text-indent="0cm"/>
    </style:style>
    <style:style style:name="P114" style:family="paragraph">
      <loext:graphic-properties draw:fill="none" draw:fill-color="#fffff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5" style:family="paragraph">
      <style:paragraph-properties fo:margin-left="0cm" fo:margin-right="0cm" fo:margin-top="0.3cm" fo:margin-bottom="0cm" fo:line-height="100%" fo:text-indent="0cm"/>
    </style:style>
    <style:style style:name="P116" style:family="paragraph">
      <loext:graphic-properties draw:fill="none" draw:fill-color="#729fcf"/>
      <style:paragraph-properties fo:margin-left="0cm" fo:margin-right="0cm" fo:margin-top="0.3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199cm" fo:margin-bottom="0cm" fo:line-height="100%" fo:text-indent="0cm"/>
    </style:style>
    <style:style style:name="P118" style:family="paragraph">
      <loext:graphic-properties draw:fill="none" draw:fill-color="#729fcf"/>
      <style:paragraph-properties fo:margin-left="0cm" fo:margin-right="0cm" fo:margin-top="0.199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9" style:family="paragraph">
      <loext:graphic-properties draw:fill="none" draw:fill-color="#fffff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1" style:family="paragraph">
      <style:paragraph-properties fo:margin-left="0cm" fo:margin-right="0cm" fo:margin-top="0.21cm" fo:margin-bottom="0cm" fo:line-height="100%" fo:text-align="end" fo:text-indent="0cm"/>
    </style:style>
    <style:style style:name="P122" style:family="paragraph">
      <loext:graphic-properties draw:fill="none" draw:fill-color="#729fcf"/>
      <style:paragraph-properties fo:margin-left="0cm" fo:margin-right="0cm" fo:margin-top="0.21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3" style:family="paragraph">
      <style:paragraph-properties fo:margin-left="0cm" fo:margin-right="0cm" fo:margin-top="0.049cm" fo:margin-bottom="0cm" fo:line-height="100%" fo:text-align="end" fo:text-indent="0cm"/>
    </style:style>
    <style:style style:name="P124" style:family="paragraph">
      <loext:graphic-properties draw:fill="none" draw:fill-color="#729fcf"/>
      <style:paragraph-properties fo:margin-left="0cm" fo:margin-right="0cm" fo:margin-top="0.04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5" style:family="paragraph">
      <style:paragraph-properties fo:margin-left="0cm" fo:margin-right="0cm" fo:margin-top="0.499cm" fo:margin-bottom="0cm" fo:line-height="100%" fo:text-align="end" fo:text-indent="0cm"/>
    </style:style>
    <style:style style:name="P126" style:family="paragraph">
      <loext:graphic-properties draw:fill="none" draw:fill-color="#729fcf"/>
      <style:paragraph-properties fo:margin-left="0cm" fo:margin-right="0cm" fo:margin-top="0.49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7" style:family="paragraph">
      <style:paragraph-properties fo:margin-left="0cm" fo:margin-right="0cm" fo:margin-top="0.3cm" fo:margin-bottom="0.3cm" fo:line-height="100%" fo:text-indent="0cm"/>
    </style:style>
    <style:style style:name="P128" style:family="paragraph">
      <loext:graphic-properties draw:fill="none" draw:fill-color="#729fcf"/>
      <style:paragraph-properties fo:margin-left="0cm" fo:margin-right="0cm" fo:margin-top="0.3cm" fo:margin-bottom="0.3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9" style:family="paragraph">
      <style:paragraph-properties fo:margin-left="0cm" fo:margin-right="0cm" fo:margin-top="0.109cm" fo:margin-bottom="0cm" fo:line-height="100%" fo:text-align="end" fo:text-indent="0cm"/>
    </style:style>
    <style:style style:name="P130" style:family="paragraph">
      <loext:graphic-properties draw:fill="none" draw:fill-color="#729fcf"/>
      <style:paragraph-properties fo:margin-left="0cm" fo:margin-right="0cm" fo:margin-top="0.10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6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1"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7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2"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0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3"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1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164194"/>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5461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8" style:family="paragraph">
      <style:paragraph-properties fo:margin-left="0cm" fo:margin-right="0cm" fo:margin-top="0cm" fo:margin-bottom="0cm" fo:line-height="100%" fo:text-align="start" fo:text-indent="0cm" style:writing-mode="lr-tb"/>
    </style:style>
    <style:style style:name="P13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3" fo:font-size="17pt" fo:font-style="normal" fo:text-shadow="none" style:text-underline-style="none" fo:font-weight="normal" style:letter-kerning="true" style:font-name-asian="Microsoft YaHei1" style:font-size-asian="17pt" style:font-style-asian="normal" style:font-weight-asian="normal" style:font-name-complex="Arial7" style:font-size-complex="17pt" style:font-style-complex="normal" style:font-weight-complex="normal" style:text-emphasize="none" style:font-relief="none" style:text-overline-style="none" style:text-overline-color="font-color"/>
    </style:style>
    <style:style style:name="T1" style:family="text">
      <style:text-properties officeooo:rsid="003b5a06"/>
    </style:style>
    <style:style style:name="T2" style:family="text">
      <style:text-properties officeooo:rsid="00607051"/>
    </style:style>
    <style:style style:name="T3" style:family="text">
      <style:text-properties officeooo:rsid="007d4709"/>
    </style:style>
    <style:style style:name="T4" style:family="text">
      <style:text-properties officeooo:rsid="00906738"/>
    </style:style>
    <style:style style:name="T5" style:family="text">
      <style:text-properties officeooo:rsid="0095b532"/>
    </style:style>
    <style:style style:name="T6" style:family="text">
      <style:text-properties officeooo:rsid="0099ef81"/>
    </style:style>
    <style:style style:name="T7" style:family="text">
      <style:text-properties fo:font-size="10pt" fo:language="en" fo:country="GB" style:font-size-asian="10pt" style:font-size-complex="10pt"/>
    </style:style>
    <style:style style:name="T8" style:family="text">
      <style:text-properties fo:font-size="10pt" fo:language="en" fo:country="GB" officeooo:rsid="008f454e" style:font-size-asian="10pt" style:font-size-complex="10pt"/>
    </style:style>
    <style:style style:name="T9" style:family="text">
      <style:text-properties fo:font-size="10pt" style:font-size-asian="10pt" style:font-size-complex="10pt"/>
    </style:style>
    <style:style style:name="T10" style:family="text">
      <style:text-properties fo:font-size="10pt" officeooo:rsid="008f454e" style:font-size-asian="10pt" style:font-size-complex="10pt"/>
    </style:style>
    <style:style style:name="T11" style:family="text">
      <style:text-properties fo:font-size="10pt" fo:language="ga" fo:country="IE" style:font-size-asian="10pt" style:font-size-complex="10pt"/>
    </style:style>
    <style:style style:name="T12" style:family="text">
      <style:text-properties fo:font-size="10pt" fo:language="ga" fo:country="IE" officeooo:rsid="008f454e" style:font-size-asian="10pt" style:font-size-complex="10pt"/>
    </style:style>
    <style:style style:name="T13" style:family="text">
      <style:text-properties fo:font-size="9pt" fo:language="en" fo:country="GB" style:font-size-asian="9pt" style:font-size-complex="9pt"/>
    </style:style>
    <style:style style:name="T14" style:family="text">
      <style:text-properties fo:font-size="9pt" fo:language="en" fo:country="GB" officeooo:rsid="0072664e" style:font-size-asian="9pt" style:font-size-complex="9pt"/>
    </style:style>
    <style:style style:name="T15" style:family="text">
      <style:text-properties fo:font-size="9pt" fo:language="en" fo:country="GB" officeooo:rsid="0023dbb9" style:font-size-asian="9pt" style:font-size-complex="9pt"/>
    </style:style>
    <style:style style:name="T16" style:family="text">
      <style:text-properties fo:font-size="9pt" fo:language="en" fo:country="GB" officeooo:rsid="00ab31f3" style:font-size-asian="9pt" style:font-size-complex="9pt"/>
    </style:style>
    <style:style style:name="T17" style:family="text">
      <style:text-properties fo:font-size="9pt" fo:language="en" fo:country="GB" officeooo:rsid="00b3958c" style:font-size-asian="9pt" style:font-size-complex="9pt"/>
    </style:style>
    <style:style style:name="T18" style:family="text">
      <style:text-properties fo:font-size="9pt" fo:language="en" fo:country="GB" officeooo:rsid="00c2af9c" style:font-size-asian="9pt" style:font-size-complex="9pt"/>
    </style:style>
    <style:style style:name="T19" style:family="text">
      <style:text-properties fo:font-size="9pt" fo:language="en" fo:country="GB" officeooo:rsid="0091e4f1" style:font-size-asian="9pt" style:font-size-complex="9pt"/>
    </style:style>
    <style:style style:name="T20" style:family="text">
      <style:text-properties fo:font-size="9pt" fo:language="en" fo:country="GB" fo:font-weight="bold" style:font-size-asian="9pt" style:font-weight-asian="bold" style:font-size-complex="9pt" style:font-weight-complex="bold"/>
    </style:style>
    <style:style style:name="T21" style:family="text">
      <style:text-properties fo:font-size="9pt" fo:language="en" fo:country="GB" fo:font-weight="bold" officeooo:rsid="0070cdc6" style:font-size-asian="9pt" style:font-weight-asian="bold" style:font-size-complex="9pt" style:font-weight-complex="bold"/>
    </style:style>
    <style:style style:name="T22" style:family="text">
      <style:text-properties fo:font-size="9pt" fo:language="en" fo:country="GB" fo:font-weight="bold" officeooo:rsid="0072664e" style:font-size-asian="9pt" style:font-weight-asian="bold" style:font-size-complex="9pt" style:font-weight-complex="bold"/>
    </style:style>
    <style:style style:name="T23" style:family="text">
      <style:text-properties fo:font-size="9pt" style:font-size-asian="9pt" style:font-size-complex="9pt"/>
    </style:style>
    <style:style style:name="T24" style:family="text">
      <style:text-properties fo:font-size="9pt" officeooo:rsid="0072664e" style:font-size-asian="9pt" style:font-size-complex="9pt"/>
    </style:style>
    <style:style style:name="T25" style:family="text">
      <style:text-properties fo:font-size="9pt" officeooo:rsid="00b3958c" style:font-size-asian="9pt" style:font-size-complex="9pt"/>
    </style:style>
    <style:style style:name="T26" style:family="text">
      <style:text-properties fo:font-size="9pt" officeooo:rsid="00ab31f3" style:font-size-asian="9pt" style:font-size-complex="9pt"/>
    </style:style>
    <style:style style:name="T27" style:family="text">
      <style:text-properties fo:font-size="9pt" officeooo:rsid="0023dbb9" style:font-size-asian="9pt" style:font-size-complex="9pt"/>
    </style:style>
    <style:style style:name="T28" style:family="text">
      <style:text-properties fo:font-size="9pt" officeooo:rsid="00c2af9c" style:font-size-asian="9pt" style:font-size-complex="9pt"/>
    </style:style>
    <style:style style:name="T29" style:family="text">
      <style:text-properties fo:font-size="9pt" officeooo:rsid="0091e4f1" style:font-size-asian="9pt" style:font-size-complex="9pt"/>
    </style:style>
    <style:style style:name="T30" style:family="text">
      <style:text-properties fo:font-size="9pt" fo:font-weight="bold" style:font-size-asian="9pt" style:font-weight-asian="bold" style:font-size-complex="9pt" style:font-weight-complex="bold"/>
    </style:style>
    <style:style style:name="T31" style:family="text">
      <style:text-properties fo:font-size="9pt" fo:font-weight="bold" officeooo:rsid="0070cdc6" style:font-size-asian="9pt" style:font-weight-asian="bold" style:font-size-complex="9pt" style:font-weight-complex="bold"/>
    </style:style>
    <style:style style:name="T32" style:family="text">
      <style:text-properties fo:font-size="9pt" fo:font-weight="bold" officeooo:rsid="0072664e" style:font-size-asian="9pt" style:font-weight-asian="bold" style:font-size-complex="9pt" style:font-weight-complex="bold"/>
    </style:style>
    <style:style style:name="T33" style:family="text">
      <style:text-properties fo:font-size="9pt" fo:language="ga" fo:country="IE" style:font-size-asian="9pt" style:font-size-complex="9pt"/>
    </style:style>
    <style:style style:name="T34" style:family="text">
      <style:text-properties fo:font-size="9pt" fo:language="ga" fo:country="IE" officeooo:rsid="00ab31f3" style:font-size-asian="9pt" style:font-size-complex="9pt"/>
    </style:style>
    <style:style style:name="T35" style:family="text">
      <style:text-properties fo:font-size="9pt" fo:language="ga" fo:country="IE" officeooo:rsid="0072664e" style:font-size-asian="9pt" style:font-size-complex="9pt"/>
    </style:style>
    <style:style style:name="T36" style:family="text">
      <style:text-properties fo:font-size="9pt" fo:language="ga" fo:country="IE" officeooo:rsid="0023dbb9" style:font-size-asian="9pt" style:font-size-complex="9pt"/>
    </style:style>
    <style:style style:name="T37" style:family="text">
      <style:text-properties style:text-underline-style="solid" style:text-underline-width="auto" style:text-underline-color="font-color"/>
    </style:style>
    <style:style style:name="T38" style:family="text">
      <style:text-properties officeooo:rsid="009a3f20"/>
    </style:style>
    <style:style style:name="T39" style:family="text">
      <style:text-properties officeooo:rsid="009e4b4d"/>
    </style:style>
    <style:style style:name="T40" style:family="text">
      <style:text-properties fo:language="ga" fo:country="IE"/>
    </style:style>
    <style:style style:name="T41"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2" style:family="text">
      <style:text-properties fo:font-variant="normal" fo:text-transform="none" style:use-window-font-color="true" loext:opacity="0%" style:text-outline="false" style:text-line-through-style="none" style:text-line-through-type="none" style:font-name="Arial4" fo:font-size="8pt" fo:font-style="normal" fo:text-shadow="none" style:text-underline-style="none" fo:font-weight="normal" style:letter-kerning="true" style:font-name-asian="Arial4"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43" style:family="text">
      <style:text-properties fo:font-variant="normal" fo:text-transform="none" style:use-window-font-color="true" loext:opacity="0%" style:text-outline="false" style:text-line-through-style="none" style:text-line-through-type="none" style:font-name="Segoe UI" fo:font-size="8pt" fo:font-style="normal" fo:text-shadow="none" style:text-underline-style="none" fo:font-weight="normal" style:letter-kerning="true" style:font-name-asian="Segoe UI" style:font-size-asian="18pt" style:font-style-asian="normal" style:font-weight-asian="normal" style:font-name-complex="Segoe UI" style:font-size-complex="18pt" style:font-style-complex="normal" style:font-weight-complex="normal" style:text-emphasize="none" style:font-relief="none" style:text-overline-style="none" style:text-overline-color="font-color"/>
    </style:style>
    <style:style style:name="T44" style:family="text">
      <style:text-properties fo:font-variant="normal" fo:text-transform="none" style:use-window-font-color="true" loext:opacity="0%" style:text-outline="false" style:text-line-through-style="none" style:text-line-through-type="none" style:font-name="Arial3" fo:font-size="5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5"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Arial4"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Segoe UI" style:font-size-asian="18pt" style:font-style-asian="normal" style:font-weight-asian="normal" style:font-name-complex="Segoe UI" style:font-size-complex="18pt" style:font-style-complex="normal" style:font-weight-complex="normal" style:text-emphasize="none" style:font-relief="none" style:text-overline-style="none" style:text-overline-color="font-color"/>
    </style:style>
    <style:style style:name="T47" style:family="text">
      <style:text-properties fo:font-variant="normal" fo:text-transform="none" style:use-window-font-color="true" loext:opacity="0%" style:text-outline="false" style:text-line-through-style="none" style:text-line-through-type="none" style:font-name="Arial3" fo:font-size="6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8" style:family="text">
      <style:text-properties fo:font-variant="normal" fo:text-transform="none" style:use-window-font-color="true" loext:opacity="0%" style:text-outline="false" style:text-line-through-style="none" style:text-line-through-type="none" style:font-name="Arial3" fo:font-size="7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9" style:family="text">
      <style:text-properties fo:font-variant="normal" fo:text-transform="none" style:use-window-font-color="true" loext:opacity="0%" style:text-outline="false" style:text-line-through-style="none" style:text-line-through-type="none" style:font-name="Arial3" fo:font-size="10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0" style:family="text">
      <style:text-properties fo:font-variant="normal" fo:text-transform="none" style:use-window-font-color="true" loext:opacity="0%" style:text-outline="false" style:text-line-through-style="none" style:text-line-through-type="none" style:font-name="Arial3" fo:font-size="11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1" style:family="text">
      <style:text-properties fo:font-variant="normal" fo:text-transform="none" fo:color="#000000" loext:opacity="100%" style:text-outline="false" style:text-line-through-style="none" style:text-line-through-type="none" style:font-name="Arial" fo:font-size="17pt" fo:font-style="normal" fo:text-shadow="none" style:text-underline-style="none" fo:font-weight="normal" style:letter-kerning="true" style:font-name-asian="Microsoft YaHei1" style:font-size-asian="17pt" style:font-style-asian="normal" style:font-weight-asian="normal" style:font-name-complex="Arial" style:font-size-complex="17pt" style:font-style-complex="normal" style:font-weight-complex="normal" style:text-emphasize="none" style:font-relief="none" style:text-overline-style="none" style:text-overline-color="font-color"/>
    </style:style>
    <style:style style:name="T52" style:family="text">
      <style:text-properties fo:font-variant="normal" fo:text-transform="none" fo:color="#000000" loext:opacity="100%" style:text-outline="false" style:text-line-through-style="none" style:text-line-through-type="none" style:font-name="Arial" fo:font-size="15pt" fo:font-style="normal" fo:text-shadow="none" style:text-underline-style="none" fo:font-weight="normal" style:letter-kerning="true" style:font-name-asian="Microsoft YaHei1" style:font-size-asian="15pt" style:font-style-asian="normal" style:font-weight-asian="normal" style:font-name-complex="Arial" style:font-size-complex="15pt" style:font-style-complex="normal" style:font-weight-complex="normal" style:text-emphasize="none" style:font-relief="none" style:text-overline-style="none" style:text-overline-color="font-color"/>
    </style:style>
    <style:style style:name="fr1"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6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 style:family="graphic">
      <style:graphic-properties style:run-through="foreground"/>
    </style:style>
    <style:style style:name="gr5" style:family="graphic">
      <style:graphic-properties draw:stroke="none" draw:stroke-dash="Dashed_20__28_var_29__20_6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 style:family="graphic">
      <style:graphic-properties draw:stroke="none" draw:stroke-dash="Dashed_20__28_var_29__20_638"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63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640" svg:stroke-width="0cm" svg:stroke-color="#3465a4" draw:marker-start="" draw:marker-start-width="0.199cm" draw:marker-start-center="false" draw:marker-end="" draw:marker-end-width="0.199cm" draw:marker-end-center="false" draw:fill="none" draw:fill-color="#729fcf" draw:textarea-horizontal-align="justify" fo:min-height="1.351cm" fo:padding-top="0.125cm" fo:padding-bottom="0.125cm" fo:padding-left="0.25cm" fo:padding-right="0.25cm" draw:shadow="hidden" draw:shadow-offset-x="0.199cm" draw:shadow-offset-y="0.199cm" draw:shadow-color="#808080" style:run-through="foreground"/>
      <style:paragraph-properties style:writing-mode="lr-tb"/>
    </style:style>
    <style:style style:name="gr9"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10" style:family="graphic">
      <style:graphic-properties draw:stroke="none" draw:stroke-dash="Dashed_20__28_var_29__20_6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 style:family="graphic">
      <style:graphic-properties draw:stroke="none" draw:stroke-dash="Dashed_20__28_var_29__20_634" svg:stroke-width="0cm" svg:stroke-color="#3465a4" draw:marker-start="" draw:marker-start-width="0.199cm" draw:marker-start-center="false" draw:marker-end="" draw:marker-end-width="0.199cm" draw:marker-end-center="false" draw:fill="none" draw:fill-color="#729fcf" draw:textarea-horizontal-align="justify" fo:min-height="5.276cm" fo:padding-top="0.125cm" fo:padding-bottom="0.125cm" fo:padding-left="0.25cm" fo:padding-right="0.25cm"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6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6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 style:family="graphic">
      <style:graphic-properties draw:stroke="none" draw:stroke-dash="Dashed_20__28_var_29__20_6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 style:family="graphic">
      <style:graphic-properties draw:stroke="none" draw:stroke-dash="Dashed_20__28_var_29__20_6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 style:family="graphic">
      <style:graphic-properties draw:stroke="none" draw:stroke-dash="Dashed_20__28_var_29__20_631"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632" svg:stroke-width="0cm" svg:stroke-color="#3465a4" draw:marker-start="" draw:marker-start-width="0.199cm" draw:marker-start-center="false" draw:marker-end="" draw:marker-end-width="0.199cm" draw:marker-end-center="false" draw:fill="none" draw:fill-color="#729fcf" draw:textarea-horizontal-align="justify" fo:min-height="1.274cm" fo:padding-top="0.125cm" fo:padding-bottom="0.125cm" fo:padding-left="0.25cm" fo:padding-right="0.25cm"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6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623" svg:stroke-width="0cm" svg:stroke-color="#3465a4" draw:marker-start="" draw:marker-start-width="0.199cm" draw:marker-start-center="false" draw:marker-end="" draw:marker-end-width="0.199cm" draw:marker-end-center="false" draw:fill="none" draw:fill-color="#729fcf" draw:textarea-horizontal-align="justify" fo:min-height="9.454cm" fo:padding-top="0.125cm" fo:padding-bottom="0.125cm" fo:padding-left="0.25cm" fo:padding-right="0.25cm"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6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6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 style:family="graphic">
      <style:graphic-properties draw:stroke="none" draw:stroke-dash="Dashed_20__28_var_29__20_6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6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6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 style:family="graphic">
      <style:graphic-properties draw:stroke="none" draw:stroke-dash="Dashed_20__28_var_29__20_61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 style:family="graphic">
      <style:graphic-properties draw:stroke="none" draw:stroke-dash="Dashed_20__28_var_29__20_6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6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62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 style:family="graphic">
      <style:graphic-properties draw:stroke="none" draw:stroke-dash="Dashed_20__28_var_29__20_6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60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 style:family="graphic">
      <style:graphic-properties draw:stroke="none" draw:stroke-dash="Dashed_20__28_var_29__20_603"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2" style:family="graphic">
      <style:graphic-properties draw:stroke="none" draw:stroke-dash="Dashed_20__28_var_29__20_604"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3" style:family="graphic">
      <style:graphic-properties draw:stroke="none" draw:stroke-dash="Dashed_20__28_var_29__20_6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606"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607"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6" style:family="graphic">
      <style:graphic-properties draw:stroke="none" draw:stroke-dash="Dashed_20__28_var_29__20_608"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6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5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 style:family="graphic">
      <style:graphic-properties draw:stroke="none" draw:stroke-dash="Dashed_20__28_var_29__20_5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 style:family="graphic">
      <style:graphic-properties draw:stroke="none" draw:stroke-dash="Dashed_20__28_var_29__20_599" svg:stroke-width="0cm" svg:stroke-color="#3465a4" draw:marker-start="" draw:marker-start-width="0.199cm" draw:marker-start-center="false" draw:marker-end="" draw:marker-end-width="0.199cm" draw:marker-end-center="false" draw:fill="none" draw:fill-color="#729fcf" draw:textarea-horizontal-align="justify" fo:min-height="1.575cm" fo:padding-top="0.125cm" fo:padding-bottom="0.125cm" fo:padding-left="0.25cm" fo:padding-right="0.25cm"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600" svg:stroke-width="0cm" svg:stroke-color="#3465a4" draw:marker-start="" draw:marker-start-width="0.199cm" draw:marker-start-center="false" draw:marker-end="" draw:marker-end-width="0.199cm" draw:marker-end-center="false" draw:fill="none" draw:fill-color="#729fcf" draw:textarea-horizontal-align="justify" fo:min-height="2.875cm" fo:padding-top="0.125cm" fo:padding-bottom="0.125cm" fo:padding-left="0.25cm" fo:padding-right="0.25cm" draw:shadow="hidden" draw:shadow-offset-x="0.199cm" draw:shadow-offset-y="0.199cm" draw:shadow-color="#808080" style:run-through="foreground"/>
      <style:paragraph-properties style:writing-mode="lr-tb"/>
    </style:style>
    <style:style style:name="gr42" style:family="graphic">
      <style:graphic-properties draw:stroke="none" draw:stroke-dash="Dashed_20__28_var_29__20_60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5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 style:family="graphic">
      <style:graphic-properties draw:stroke="none" draw:stroke-dash="Dashed_20__28_var_29__20_59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 style:family="graphic">
      <style:graphic-properties draw:stroke="none" draw:stroke-dash="Dashed_20__28_var_29__20_592"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593"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594"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595"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9" style:family="graphic">
      <style:graphic-properties draw:stroke="none" draw:stroke-dash="Dashed_20__28_var_29__20_59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5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5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583"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584"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5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5" style:family="graphic">
      <style:graphic-properties draw:stroke="none" draw:stroke-dash="Dashed_20__28_var_29__20_5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5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 style:family="graphic">
      <style:graphic-properties draw:stroke="none" draw:stroke-dash="Dashed_20__28_var_29__20_58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5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5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0" style:family="graphic">
      <style:graphic-properties draw:stroke="none" draw:stroke-dash="Dashed_20__28_var_29__20_57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1" style:family="graphic">
      <style:graphic-properties draw:stroke="none" draw:stroke-dash="Dashed_20__28_var_29__20_577" svg:stroke-width="0cm" svg:stroke-color="#3465a4" draw:marker-start="" draw:marker-start-width="0.199cm" draw:marker-start-center="false" draw:marker-end="" draw:marker-end-width="0.199cm" draw:marker-end-center="false" draw:fill="none" draw:fill-color="#729fcf" draw:textarea-horizontal-align="justify" fo:min-height="2.946cm" fo:padding-top="0.125cm" fo:padding-bottom="0.125cm" fo:padding-left="0.25cm" fo:padding-right="0.25cm"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578"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5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4" style:family="graphic">
      <style:graphic-properties draw:stroke="none" draw:stroke-dash="Dashed_20__28_var_29__20_5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5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56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67" style:family="graphic">
      <style:graphic-properties draw:stroke="none" draw:stroke-dash="Dashed_20__28_var_29__20_57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57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572" svg:stroke-width="0cm" svg:stroke-color="#3465a4" draw:marker-start="" draw:marker-start-width="0.199cm" draw:marker-start-center="false" draw:marker-end="" draw:marker-end-width="0.199cm" draw:marker-end-center="false" draw:fill="none" draw:fill-color="#729fcf" draw:textarea-horizontal-align="justify" fo:min-height="0.619cm" fo:padding-top="0.125cm" fo:padding-bottom="0.125cm" fo:padding-left="0.25cm" fo:padding-right="0.25cm"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57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574" svg:stroke-width="0cm" svg:stroke-color="#3465a4" draw:marker-start="" draw:marker-start-width="0.199cm" draw:marker-start-center="false" draw:marker-end="" draw:marker-end-width="0.199cm" draw:marker-end-center="false" draw:fill="none" draw:fill-color="#729fcf" draw:textarea-horizontal-align="justify" fo:min-height="0.538cm" fo:padding-top="0.125cm" fo:padding-bottom="0.125cm" fo:padding-left="0.25cm" fo:padding-right="0.25cm" draw:shadow="hidden" draw:shadow-offset-x="0.199cm" draw:shadow-offset-y="0.199cm" draw:shadow-color="#808080" style:run-through="foreground"/>
      <style:paragraph-properties style:writing-mode="lr-tb"/>
    </style:style>
    <style:style style:name="gr72" style:family="graphic">
      <style:graphic-properties draw:stroke="none" draw:stroke-dash="Dashed_20__28_var_29__20_5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3" style:family="graphic">
      <style:graphic-properties draw:stroke="none" draw:stroke-dash="Dashed_20__28_var_29__20_56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561"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56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76" style:family="graphic">
      <style:graphic-properties draw:stroke="none" draw:stroke-dash="Dashed_20__28_var_29__20_5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5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565" svg:stroke-width="0cm" svg:stroke-color="#3465a4" draw:marker-start="" draw:marker-start-width="0.199cm" draw:marker-start-center="false" draw:marker-end="" draw:marker-end-width="0.199cm" draw:marker-end-center="false" draw:fill="none" draw:fill-color="#729fcf" draw:textarea-horizontal-align="justify" fo:min-height="0.619cm" fo:padding-top="0.125cm" fo:padding-bottom="0.125cm" fo:padding-left="0.25cm" fo:padding-right="0.25cm" draw:shadow="hidden" draw:shadow-offset-x="0.199cm" draw:shadow-offset-y="0.199cm" draw:shadow-color="#808080" style:run-through="foreground"/>
      <style:paragraph-properties style:writing-mode="lr-tb"/>
    </style:style>
    <style:style style:name="gr79" style:family="graphic">
      <style:graphic-properties draw:stroke="none" draw:stroke-dash="Dashed_20__28_var_29__20_56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567"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81" style:family="graphic">
      <style:graphic-properties draw:stroke="none" draw:stroke-dash="Dashed_20__28_var_29__20_5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2" style:family="graphic">
      <style:graphic-properties draw:stroke="none" draw:stroke-dash="Dashed_20__28_var_29__20_5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3" style:family="graphic">
      <style:graphic-properties draw:stroke="none" draw:stroke-dash="Dashed_20__28_var_29__20_5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554"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555"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5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7" style:family="graphic">
      <style:graphic-properties draw:stroke="none" draw:stroke-dash="Dashed_20__28_var_29__20_557"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5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5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0" style:family="graphic">
      <style:graphic-properties draw:stroke="none" draw:stroke-dash="Dashed_20__28_var_29__20_54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1" style:family="graphic">
      <style:graphic-properties draw:stroke="none" draw:stroke-dash="Dashed_20__28_var_29__20_546"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54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548"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94" style:family="graphic">
      <style:graphic-properties draw:stroke="none" draw:stroke-dash="Dashed_20__28_var_29__20_549"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5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6" style:family="graphic">
      <style:graphic-properties draw:stroke="none" draw:stroke-dash="Dashed_20__28_var_29__20_53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7" style:family="graphic">
      <style:graphic-properties draw:stroke="none" draw:stroke-dash="Dashed_20__28_var_29__20_536"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53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5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0" style:family="graphic">
      <style:graphic-properties draw:stroke="none" draw:stroke-dash="Dashed_20__28_var_29__20_539"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54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02" style:family="graphic">
      <style:graphic-properties draw:stroke="none" draw:stroke-dash="Dashed_20__28_var_29__20_541"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542"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543" svg:stroke-width="0cm" svg:stroke-color="#000000" draw:marker-start="" draw:marker-start-width="0.199cm" draw:marker-start-center="false" draw:marker-end="" draw:marker-end-width="0.199cm" draw:marker-end-center="false" draw:fill="none" draw:fill-color="#ffffff" draw:textarea-horizontal-align="left" draw:auto-grow-height="true" draw:auto-grow-width="false" fo:min-height="0.651cm" fo:min-width="0cm" fo:padding-top="0.125cm" fo:padding-bottom="0.125cm" fo:padding-left="0.25cm" fo:padding-right="0.25cm"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5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6" style:family="graphic">
      <style:graphic-properties draw:stroke="none" draw:stroke-dash="Dashed_20__28_var_29__20_5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7" style:family="graphic">
      <style:graphic-properties draw:stroke="none" draw:stroke-dash="Dashed_20__28_var_29__20_532"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533" svg:stroke-width="0cm" svg:stroke-color="#3465a4" draw:marker-start="" draw:marker-start-width="0.199cm" draw:marker-start-center="false" draw:marker-end="" draw:marker-end-width="0.199cm" draw:marker-end-center="false" draw:fill="none" draw:fill-color="#729fcf" draw:textarea-horizontal-align="justify" fo:min-height="2.274cm" fo:padding-top="0.125cm" fo:padding-bottom="0.125cm" fo:padding-left="0.25cm" fo:padding-right="0.25cm" draw:shadow="hidden" draw:shadow-offset-x="0.199cm" draw:shadow-offset-y="0.199cm" draw:shadow-color="#808080" style:run-through="foreground"/>
      <style:paragraph-properties style:writing-mode="lr-tb"/>
    </style:style>
    <style:style style:name="gr109" style:family="graphic">
      <style:graphic-properties draw:stroke="none" draw:stroke-dash="Dashed_20__28_var_29__20_5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5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52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5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5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5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5" style:family="graphic">
      <style:graphic-properties draw:stroke="none" draw:stroke-dash="Dashed_20__28_var_29__20_5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5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51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518" svg:stroke-width="0cm" svg:stroke-color="#000000" draw:marker-start="" draw:marker-start-width="0.199cm" draw:marker-start-center="false" draw:marker-end="" draw:marker-end-width="0.199cm" draw:marker-end-center="false" draw:fill="none" draw:fill-color="#fffff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5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0" style:family="graphic">
      <style:graphic-properties draw:stroke="none" draw:stroke-dash="Dashed_20__28_var_29__20_520"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521"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52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523"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draw:shadow="hidden" draw:shadow-offset-x="0.199cm" draw:shadow-offset-y="0.199cm" draw:shadow-color="#808080" style:run-through="foreground"/>
      <style:paragraph-properties style:writing-mode="lr-tb"/>
    </style:style>
    <style:style style:name="gr124" style:family="graphic">
      <style:graphic-properties draw:stroke="none" draw:stroke-dash="Dashed_20__28_var_29__20_5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5" style:family="graphic">
      <style:graphic-properties draw:stroke="none" draw:stroke-dash="Dashed_20__28_var_29__20_51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513"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514"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515"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5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0" style:family="graphic">
      <style:graphic-properties draw:stroke="none" draw:stroke-dash="Dashed_20__28_var_29__20_5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5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2" style:family="graphic">
      <style:graphic-properties draw:stroke="none" draw:stroke-dash="Dashed_20__28_var_29__20_5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5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4" style:family="graphic">
      <style:graphic-properties draw:stroke="none" draw:stroke-dash="Dashed_20__28_var_29__20_5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49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6" style:family="graphic">
      <style:graphic-properties draw:stroke="none" draw:stroke-dash="Dashed_20__28_var_29__20_5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50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5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9" style:family="graphic">
      <style:graphic-properties draw:stroke="none" draw:stroke-dash="Dashed_20__28_var_29__20_5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0" style:family="graphic">
      <style:graphic-properties draw:stroke="none" draw:stroke-dash="Dashed_20__28_var_29__20_5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41" style:family="graphic">
      <style:graphic-properties draw:stroke="none" draw:stroke-dash="Dashed_20__28_var_29__20_49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2" style:family="graphic">
      <style:graphic-properties draw:stroke="none" draw:stroke-dash="Dashed_20__28_var_29__20_492"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493"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4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495"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496"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497"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49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4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0" style:family="graphic">
      <style:graphic-properties draw:stroke="none" draw:stroke-dash="Dashed_20__28_var_29__20_48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485"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52" style:family="graphic">
      <style:graphic-properties draw:stroke="none" draw:stroke-dash="Dashed_20__28_var_29__20_486"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48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488"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489"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490"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4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8" style:family="graphic">
      <style:graphic-properties draw:stroke="none" draw:stroke-dash="Dashed_20__28_var_29__20_4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9" style:family="graphic">
      <style:graphic-properties draw:stroke="none" draw:stroke-dash="Dashed_20__28_var_29__20_4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60" style:family="graphic">
      <style:graphic-properties draw:stroke="none" draw:stroke-dash="Dashed_20__28_var_29__20_476"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4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2" style:family="graphic">
      <style:graphic-properties draw:stroke="none" draw:stroke-dash="Dashed_20__28_var_29__20_47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4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48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48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48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7" style:family="graphic">
      <style:graphic-properties draw:stroke="none" draw:stroke-dash="Dashed_20__28_var_29__20_4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8" style:family="graphic">
      <style:graphic-properties draw:stroke="none" draw:stroke-dash="Dashed_20__28_var_29__20_471" svg:stroke-width="0cm" svg:stroke-color="#3465a4" draw:marker-start="" draw:marker-start-width="0.199cm" draw:marker-start-center="false" draw:marker-end="" draw:marker-end-width="0.199cm" draw:marker-end-center="false" draw:fill="none" draw:fill-color="#729fcf" draw:textarea-horizontal-align="justify" fo:min-height="4.87cm" fo:padding-top="0.125cm" fo:padding-bottom="0.125cm" fo:padding-left="0.25cm" fo:padding-right="0.25cm" draw:shadow="hidden" draw:shadow-offset-x="0.199cm" draw:shadow-offset-y="0.199cm" draw:shadow-color="#808080" style:run-through="foreground"/>
      <style:paragraph-properties style:writing-mode="lr-tb"/>
    </style:style>
    <style:style style:name="gr169" style:family="graphic">
      <style:graphic-properties draw:stroke="none" draw:stroke-dash="Dashed_20__28_var_29__20_4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4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1" style:family="graphic">
      <style:graphic-properties draw:stroke="none" draw:stroke-dash="Dashed_20__28_var_29__20_4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2" style:family="graphic">
      <style:graphic-properties draw:stroke="none" draw:stroke-dash="Dashed_20__28_var_29__20_4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4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46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75" style:family="graphic">
      <style:graphic-properties draw:stroke="none" draw:stroke-dash="Dashed_20__28_var_29__20_4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6" style:family="graphic">
      <style:graphic-properties draw:stroke="none" draw:stroke-dash="Dashed_20__28_var_29__20_460" svg:stroke-width="0cm" svg:stroke-color="#3465a4" draw:marker-start="" draw:marker-start-width="0.199cm" draw:marker-start-center="false" draw:marker-end="" draw:marker-end-width="0.199cm" draw:marker-end-center="false" draw:fill="none" draw:fill-color="#729fcf" draw:textarea-horizontal-align="justify" fo:min-height="9.412cm" fo:padding-top="0.125cm" fo:padding-bottom="0.125cm" fo:padding-left="0.25cm" fo:padding-right="0.25cm"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46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8" style:family="graphic">
      <style:graphic-properties draw:stroke="none" draw:stroke-dash="Dashed_20__28_var_29__20_4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4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464"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4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457" svg:stroke-width="0cm" svg:stroke-color="#3465a4" draw:marker-start="" draw:marker-start-width="0.199cm" draw:marker-start-center="false" draw:marker-end="" draw:marker-end-width="0.199cm" draw:marker-end-center="false" draw:fill="none" draw:fill-color="#729fcf" draw:textarea-horizontal-align="justify" fo:min-height="5.188cm" fo:padding-top="0.125cm" fo:padding-bottom="0.125cm" fo:padding-left="0.25cm" fo:padding-right="0.25cm" draw:shadow="hidden" draw:shadow-offset-x="0.199cm" draw:shadow-offset-y="0.199cm" draw:shadow-color="#808080" style:run-through="foreground"/>
      <style:paragraph-properties style:writing-mode="lr-tb"/>
    </style:style>
    <style:style style:name="gr183" style:family="graphic">
      <style:graphic-properties draw:stroke="none" draw:stroke-dash="Dashed_20__28_var_29__20_4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4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5" style:family="graphic">
      <style:graphic-properties draw:stroke="none" draw:stroke-dash="Dashed_20__28_var_29__20_44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6" style:family="graphic">
      <style:graphic-properties draw:stroke="none" draw:stroke-dash="Dashed_20__28_var_29__20_4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4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8" style:family="graphic">
      <style:graphic-properties draw:stroke="none" draw:stroke-dash="Dashed_20__28_var_29__20_45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4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4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4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44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3" style:family="graphic">
      <style:graphic-properties draw:stroke="none" draw:stroke-dash="Dashed_20__28_var_29__20_443" svg:stroke-width="0cm" svg:stroke-color="#3465a4" draw:marker-start="" draw:marker-start-width="0.199cm" draw:marker-start-center="false" draw:marker-end="" draw:marker-end-width="0.199cm" draw:marker-end-center="false" draw:fill="none" draw:fill-color="#729fcf" draw:textarea-horizontal-align="justify" fo:min-height="14.33cm" fo:padding-top="0.125cm" fo:padding-bottom="0.125cm" fo:padding-left="0.25cm" fo:padding-right="0.25cm"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44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44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6" style:family="graphic">
      <style:graphic-properties draw:stroke="none" draw:stroke-dash="Dashed_20__28_var_29__20_4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44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9"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4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4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2" style:family="graphic">
      <style:graphic-properties draw:stroke="none" draw:stroke-dash="Dashed_20__28_var_29__20_4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437"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43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7"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8"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430"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3"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4"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6"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1"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5.195cm" fo:padding-top="0.125cm" fo:padding-bottom="0.125cm" fo:padding-left="0.25cm" fo:padding-right="0.25cm"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7"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2.2cm" fo:padding-top="0.125cm" fo:padding-bottom="0.125cm" fo:padding-left="0.25cm" fo:padding-right="0.25cm" draw:shadow="hidden" draw:shadow-offset-x="0.199cm" draw:shadow-offset-y="0.199cm" draw:shadow-color="#808080" style:run-through="foreground"/>
      <style:paragraph-properties style:writing-mode="lr-tb"/>
    </style:style>
    <style:style style:name="gr228"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1"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1.361cm" fo:padding-top="0.125cm" fo:padding-bottom="0.125cm" fo:padding-left="0.25cm" fo:padding-right="0.25cm"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5.211cm" fo:padding-top="0.125cm" fo:padding-bottom="0.125cm" fo:padding-left="0.25cm" fo:padding-right="0.25cm"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236"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7"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justify" fo:min-height="2.274cm" fo:padding-top="0.125cm" fo:padding-bottom="0.125cm" fo:padding-left="0.25cm" fo:padding-right="0.25cm"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9"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10.712cm" fo:padding-top="0.125cm" fo:padding-bottom="0.125cm" fo:padding-left="0.25cm" fo:padding-right="0.25cm"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1.251cm" fo:padding-top="0.125cm" fo:padding-bottom="0.125cm" fo:padding-left="0.25cm" fo:padding-right="0.25cm" draw:shadow="hidden" draw:shadow-offset-x="0.199cm" draw:shadow-offset-y="0.199cm" draw:shadow-color="#808080" style:run-through="foreground"/>
      <style:paragraph-properties style:writing-mode="lr-tb"/>
    </style:style>
    <style:style style:name="gr243"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5"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6"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1"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951cm" fo:padding-top="0.125cm" fo:padding-bottom="0.125cm" fo:padding-left="0.25cm" fo:padding-right="0.25cm"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757cm" fo:padding-top="0.125cm" fo:padding-bottom="0.125cm" fo:padding-left="0.25cm" fo:padding-right="0.25cm" draw:shadow="hidden" draw:shadow-offset-x="0.199cm" draw:shadow-offset-y="0.199cm" draw:shadow-color="#808080" style:run-through="foreground"/>
      <style:paragraph-properties style:writing-mode="lr-tb"/>
    </style:style>
    <style:style style:name="gr256"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7"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0"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2"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7"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0"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3"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1.676cm" fo:padding-top="0.125cm" fo:padding-bottom="0.125cm" fo:padding-left="0.25cm" fo:padding-right="0.25cm"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7"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8"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81"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2"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88"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9"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draw:shadow="hidden" draw:shadow-offset-x="0.199cm" draw:shadow-offset-y="0.199cm" draw:shadow-color="#808080" style:run-through="foreground"/>
      <style:paragraph-properties style:writing-mode="lr-tb"/>
    </style:style>
    <style:style style:name="gr296"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8"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2"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3"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4"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332"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8"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1"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443cm" fo:padding-top="0.125cm" fo:padding-bottom="0.125cm" fo:padding-left="0.25cm" fo:padding-right="0.25cm"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7"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9"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30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4"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4"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0"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7"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9"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0"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2"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9"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2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1"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2"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4"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5"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7"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0"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1"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3"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7"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9"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381"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2"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3"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0.855cm" fo:padding-top="0.125cm" fo:padding-bottom="0.125cm" fo:padding-left="0.25cm" fo:padding-right="0.25cm"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9"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5"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2.325cm" fo:padding-top="0.125cm" fo:padding-bottom="0.125cm" fo:padding-left="0.25cm" fo:padding-right="0.25cm"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01"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2"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20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7"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8"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09"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10"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3" style:family="graphic">
      <style:graphic-properties draw:stroke="none" draw:stroke-dash="Dashed_20__28_var_29__20_195" svg:stroke-width="0cm" svg:stroke-color="#000000" draw:marker-start="" draw:marker-start-width="0.199cm" draw:marker-start-center="false" draw:marker-end="" draw:marker-end-width="0.199cm" draw:marker-end-center="false" draw:fill="none" draw:fill-color="#fffff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96"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97"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1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199"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200"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201"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1"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2" style:family="graphic">
      <style:graphic-properties draw:stroke="none" draw:stroke-dash="Dashed_20__28_var_29__20_191"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3"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24"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425"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6"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7"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28"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29"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30"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31"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2" style:family="graphic">
      <style:graphic-properties draw:stroke="none" draw:stroke-dash="Dashed_20__28_var_29__20_17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3" style:family="graphic">
      <style:graphic-properties draw:stroke="none" draw:stroke-dash="Dashed_20__28_var_29__20_180"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34"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35"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436" style:family="graphic">
      <style:graphic-properties draw:stroke="none" draw:stroke-dash="Dashed_20__28_var_29__20_17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7"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8"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39"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40"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41"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442"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3"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4" style:family="graphic">
      <style:graphic-properties draw:stroke="none" draw:stroke-dash="Dashed_20__28_var_29__20_169"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45"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46" style:family="graphic">
      <style:graphic-properties draw:stroke="none" draw:stroke-dash="Dashed_20__28_var_29__20_171" svg:stroke-width="0cm" svg:stroke-color="#3465a4" draw:marker-start="" draw:marker-start-width="0.199cm" draw:marker-start-center="false" draw:marker-end="" draw:marker-end-width="0.199cm" draw:marker-end-center="false" draw:fill="none" draw:fill-color="#729fcf" draw:textarea-horizontal-align="justify" fo:min-height="0.951cm" fo:padding-top="0.125cm" fo:padding-bottom="0.125cm" fo:padding-left="0.25cm" fo:padding-right="0.25cm" draw:shadow="hidden" draw:shadow-offset-x="0.199cm" draw:shadow-offset-y="0.199cm" draw:shadow-color="#808080" style:run-through="foreground"/>
      <style:paragraph-properties style:writing-mode="lr-tb"/>
    </style:style>
    <style:style style:name="gr447"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8"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9"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0"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451"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52"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3"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4"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5"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6"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7"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justify" fo:min-height="0.838cm" fo:padding-top="0.125cm" fo:padding-bottom="0.125cm" fo:padding-left="0.25cm" fo:padding-right="0.25cm" draw:shadow="hidden" draw:shadow-offset-x="0.199cm" draw:shadow-offset-y="0.199cm" draw:shadow-color="#808080" style:run-through="foreground"/>
      <style:paragraph-properties style:writing-mode="lr-tb"/>
    </style:style>
    <style:style style:name="gr458"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59"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0"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1"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2"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3"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4"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5"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6"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7"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8" style:family="graphic">
      <style:graphic-properties draw:stroke="none" draw:stroke-dash="Dashed_20__28_var_29__20_149" svg:stroke-width="0cm" svg:stroke-color="#000000" draw:marker-start="" draw:marker-start-width="0.199cm" draw:marker-start-center="false" draw:marker-end="" draw:marker-end-width="0.199cm" draw:marker-end-center="false" draw:fill="none" draw:fill-color="#ffffff" draw:textarea-horizontal-align="justify" fo:min-height="0.728cm" fo:padding-top="0.125cm" fo:padding-bottom="0.125cm" fo:padding-left="0.25cm" fo:padding-right="0.25cm" draw:shadow="hidden" draw:shadow-offset-x="0.199cm" draw:shadow-offset-y="0.199cm" draw:shadow-color="#808080" style:run-through="foreground"/>
      <style:paragraph-properties style:writing-mode="lr-tb"/>
    </style:style>
    <style:style style:name="gr469" style:family="graphic">
      <style:graphic-properties draw:stroke="none" draw:stroke-dash="Dashed_20__28_var_29__20_15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0" style:family="graphic">
      <style:graphic-properties draw:stroke="none" draw:stroke-dash="Dashed_20__28_var_29__20_151"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1" style:family="graphic">
      <style:graphic-properties draw:stroke="none" draw:stroke-dash="Dashed_20__28_var_29__20_152" svg:stroke-width="0cm" svg:stroke-color="#000000" draw:marker-start="" draw:marker-start-width="0.199cm" draw:marker-start-center="false" draw:marker-end="" draw:marker-end-width="0.199cm" draw:marker-end-center="false" draw:fill="none" draw:fill-color="#fffff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472" style:family="graphic">
      <style:graphic-properties draw:stroke="none" draw:stroke-dash="Dashed_20__28_var_29__20_153" svg:stroke-width="0cm" svg:stroke-color="#000000" draw:marker-start="" draw:marker-start-width="0.199cm" draw:marker-start-center="false" draw:marker-end="" draw:marker-end-width="0.199cm" draw:marker-end-center="false" draw:fill="none" draw:fill-color="#ffffff" draw:textarea-horizontal-align="justify" fo:min-height="0.372cm" fo:padding-top="0.125cm" fo:padding-bottom="0.125cm" fo:padding-left="0.25cm" fo:padding-right="0.25cm" draw:shadow="hidden" draw:shadow-offset-x="0.199cm" draw:shadow-offset-y="0.199cm" draw:shadow-color="#808080" style:run-through="foreground"/>
      <style:paragraph-properties style:writing-mode="lr-tb"/>
    </style:style>
    <style:style style:name="gr473"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4"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5" style:family="graphic">
      <style:graphic-properties draw:stroke="none" draw:stroke-dash="Dashed_20__28_var_29__20_13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6" style:family="graphic">
      <style:graphic-properties draw:stroke="none" draw:stroke-dash="Dashed_20__28_var_29__20_13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draw:shadow="hidden" draw:shadow-offset-x="0.199cm" draw:shadow-offset-y="0.199cm" draw:shadow-color="#808080" style:run-through="foreground"/>
      <style:paragraph-properties style:writing-mode="lr-tb"/>
    </style:style>
    <style:style style:name="gr477" style:family="graphic">
      <style:graphic-properties draw:stroke="none" draw:stroke-dash="Dashed_20__28_var_29__20_1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8" style:family="graphic">
      <style:graphic-properties draw:stroke="none" draw:stroke-dash="Dashed_20__28_var_29__20_137"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79"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80"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1"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2" style:family="graphic">
      <style:graphic-properties draw:stroke="none" draw:stroke-dash="Dashed_20__28_var_29__20_1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3" style:family="graphic">
      <style:graphic-properties draw:stroke="none" draw:stroke-dash="Dashed_20__28_var_29__20_1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4" style:family="graphic">
      <style:graphic-properties draw:stroke="none" draw:stroke-dash="Dashed_20__28_var_29__20_13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5" style:family="graphic">
      <style:graphic-properties draw:stroke="none" draw:stroke-dash="Dashed_20__28_var_29__20_133" svg:stroke-width="0cm" svg:stroke-color="#3465a4" draw:marker-start="" draw:marker-start-width="0.199cm" draw:marker-start-center="false" draw:marker-end="" draw:marker-end-width="0.199cm" draw:marker-end-center="false" draw:fill="none" draw:fill-color="#729fcf" draw:textarea-horizontal-align="justify" fo:min-height="0.838cm" fo:padding-top="0.125cm" fo:padding-bottom="0.125cm" fo:padding-left="0.25cm" fo:padding-right="0.25cm" draw:shadow="hidden" draw:shadow-offset-x="0.199cm" draw:shadow-offset-y="0.199cm" draw:shadow-color="#808080" style:run-through="foreground"/>
      <style:paragraph-properties style:writing-mode="lr-tb"/>
    </style:style>
    <style:style style:name="gr486"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7"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8"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9"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0"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1"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2"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3"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4"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5"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6"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7"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8"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9"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0"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1"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2"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3"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04"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5"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6"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7"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8"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9"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0"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draw:shadow="hidden" draw:shadow-offset-x="0.199cm" draw:shadow-offset-y="0.199cm" draw:shadow-color="#808080" style:run-through="foreground"/>
      <style:paragraph-properties style:writing-mode="lr-tb"/>
    </style:style>
    <style:style style:name="gr51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1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4"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5"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6"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7"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8"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9"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0"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5" style:family="graphic">
      <style:graphic-properties draw:stroke="none" draw:stroke-dash="Dashed_20__28_var_29__20_5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26" style:family="graphic">
      <style:graphic-properties draw:stroke="none" draw:stroke-dash="Dashed_20__28_var_29__20_56"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27"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8"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9"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0"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1"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2"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3"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4"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5"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6" style:family="graphic">
      <style:graphic-properties draw:stroke="none" draw:stroke-dash="Dashed_20__28_var_29__20_6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7" style:family="graphic">
      <style:graphic-properties draw:stroke="none" draw:stroke-dash="Dashed_20__28_var_29__20_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8" style:family="graphic">
      <style:graphic-properties draw:stroke="none" draw:stroke-dash="Dashed_20__28_var_29__20_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9"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40"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1"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2"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3"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4"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5"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6"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7"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8"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9"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550"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1"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2"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3"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4"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5"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6" style:family="graphic">
      <style:graphic-properties draw:stroke="none" draw:stroke-dash="Dashed_20__28_var_29__20_5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7" style:family="graphic">
      <style:graphic-properties draw:stroke="none" draw:stroke-dash="Dashed_20__28_var_29__20_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8" style:family="graphic">
      <style:graphic-properties draw:stroke="none" draw:stroke-dash="Dashed_20__28_var_29__20_54" svg:stroke-width="0cm" svg:stroke-color="#3465a4" draw:marker-start="" draw:marker-start-width="0.199cm" draw:marker-start-center="false" draw:marker-end="" draw:marker-end-width="0.199cm" draw:marker-end-center="false" draw:fill="none" draw:fill-color="#729fcf" draw:textarea-horizontal-align="justify" fo:min-height="1.296cm" fo:padding-top="0.125cm" fo:padding-bottom="0.125cm" fo:padding-left="0.25cm" fo:padding-right="0.25cm" draw:shadow="hidden" draw:shadow-offset-x="0.199cm" draw:shadow-offset-y="0.199cm" draw:shadow-color="#808080" style:run-through="foreground"/>
      <style:paragraph-properties style:writing-mode="lr-tb"/>
    </style:style>
    <style:style style:name="gr559"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60"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1"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2"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3"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4"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5"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6"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7"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8"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9"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0"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571"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72"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3"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4"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5"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6"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7"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8"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79"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0"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81"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82"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83"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84"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5" style:family="graphic">
      <style:graphic-properties draw:stroke="none" draw:stroke-dash="Dashed_20__28_var_29__20_7"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86" style:family="graphic">
      <style:graphic-properties draw:stroke="none" draw:stroke-dash="Dashed_20__28_var_29__20_8"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587" style:family="graphic">
      <style:graphic-properties draw:stroke="none" draw:stroke-dash="Dashed_20__28_var_29__20_9"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588" style:family="graphic">
      <style:graphic-properties draw:stroke="none" draw:stroke-dash="Dashed_20__28_var_29__20_10"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589" style:family="graphic">
      <style:graphic-properties draw:stroke="none" draw:stroke-dash="Dashed_20__28_var_29__20_11"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59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1"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92"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3"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594"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595"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1.341cm" fo:padding-top="0.125cm" fo:padding-bottom="0.125cm" fo:padding-left="0.25cm" fo:padding-right="0.25cm" draw:shadow="hidden" draw:shadow-offset-x="0.199cm" draw:shadow-offset-y="0.199cm" draw:shadow-color="#808080" style:run-through="foreground"/>
      <style:paragraph-properties style:writing-mode="lr-tb"/>
    </style:style>
    <style:style style:name="gr596" style:family="graphic">
      <style:graphic-properties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597" style:family="graphic">
      <style:graphic-properties draw:stroke="none" svg:stroke-width="0cm" svg:stroke-color="#3465a4" draw:marker-start="" draw:marker-start-width="0.199cm" draw:marker-start-center="false" draw:marker-end="" draw:marker-end-width="0.199cm" draw:marker-end-center="false" draw:fill="solid" draw:fill-color="#ffffff" draw:textarea-horizontal-align="justify" fo:padding-top="0.125cm" fo:padding-bottom="0.125cm" fo:padding-left="0.25cm" fo:padding-right="0.25cm" draw:shadow="hidden" draw:shadow-offset-x="0.199cm" draw:shadow-offset-y="0.199cm" draw:shadow-color="#808080" style:run-through="foreground"/>
    </style:style>
    <style:style style:name="gr598" style:family="graphic">
      <style:graphic-properties draw:stroke="none" svg:stroke-width="0cm" svg:stroke-color="#3465a4" draw:marker-start="" draw:marker-start-width="0.199cm" draw:marker-start-center="false" draw:marker-end="" draw:marker-end-width="0.199cm" draw:marker-end-center="false" draw:fill="solid" draw:fill-color="#164194" draw:textarea-horizontal-align="justify" fo:padding-top="0.125cm" fo:padding-bottom="0.125cm" fo:padding-left="0.25cm" fo:padding-right="0.25cm" draw:shadow="hidden" draw:shadow-offset-x="0.199cm" draw:shadow-offset-y="0.199cm" draw:shadow-color="#808080" style:run-through="foreground"/>
    </style:style>
    <style:style style:name="gr599"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600" style:family="graphic">
      <style:graphic-properties draw:stroke="none" svg:stroke-width="0cm" svg:stroke-color="#3465a4" draw:marker-start="" draw:marker-start-width="0.199cm" draw:marker-start-center="false" draw:marker-end="" draw:marker-end-width="0.199cm" draw:marker-end-center="false" draw:fill="solid" draw:fill-color="#54616c" draw:textarea-horizontal-align="justify" fo:padding-top="0.125cm" fo:padding-bottom="0.125cm" fo:padding-left="0.25cm" fo:padding-right="0.25cm" draw:shadow="hidden" draw:shadow-offset-x="0.199cm" draw:shadow-offset-y="0.199cm" draw:shadow-color="#808080" style:run-through="foreground"/>
    </style:style>
    <style:style style:name="gr60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381cm" fo:min-width="4.3cm" fo:padding-top="0cm" fo:padding-bottom="0cm" fo:padding-left="0cm" fo:padding-right="0cm" draw:shadow="hidden" draw:shadow-offset-x="0.199cm" draw:shadow-offset-y="0.199cm" draw:shadow-color="#808080" style:run-through="foreground"/>
      <style:paragraph-properties style:writing-mode="lr-tb"/>
    </style:style>
    <number:number-style style:name="N0">
      <number:number number:min-integer-digits="1"/>
    </number:number-style>
    <number:percentage-style style:name="N10">
      <number:number number:decimal-places="0" number:min-decimal-places="0" number:min-integer-digits="1"/>
      <number:text> %</number:text>
    </number:percentage-style>
    <number:percentage-style style:name="N11">
      <number:number number:decimal-places="2" number:min-decimal-places="2" number:min-integer-digits="1"/>
      <number:text> %</number:text>
    </number:percentage-style>
    <number:date-style style:name="N37" number:automatic-order="true">
      <number:day number:style="long"/>
      <number:text>/</number:text>
      <number:month number:style="long"/>
      <number:text>/</number:text>
      <number:year/>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g text:anchor-type="page" text:anchor-page-number="1" draw:z-index="0" draw:name="Forme1" draw:style-name="gr596">
        <draw:g draw:style-name="gr4">
          <draw:polygon draw:style-name="gr597" draw:text-style-name="P134" svg:width="1.203cm" svg:height="0.813cm" svg:x="14.573cm" svg:y="26.866cm" svg:viewBox="0 0 1204 814" draw:points="0,814 1204,814 1204,0 0,0">
            <text:p/>
          </draw:polygon>
          <draw:polygon draw:style-name="gr598" draw:text-style-name="P135" svg:width="1.173cm" svg:height="0.783cm" svg:x="14.587cm" svg:y="26.883cm" svg:viewBox="0 0 1174 784" draw:points="1174,0 0,0 0,784 1174,784">
            <text:p/>
          </draw:polygon>
          <draw:polygon draw:style-name="gr599" draw:text-style-name="P136" svg:width="0.096cm" svg:height="0.091cm" svg:x="15.125cm" svg:y="26.968cm" svg:viewBox="0 0 97 92" draw:points="48,0 60,36 97,36 67,57 78,92 48,70 19,92 30,57 0,36 37,36">
            <text:p/>
          </draw:polygon>
          <draw:polygon draw:style-name="gr599" draw:text-style-name="P136" svg:width="0.096cm" svg:height="0.091cm" svg:x="15.125cm" svg:y="27.49cm" svg:viewBox="0 0 97 92" draw:points="48,0 60,35 97,35 67,57 78,92 48,70 19,92 30,57 0,35 37,35">
            <text:p/>
          </draw:polygon>
          <draw:polygon draw:style-name="gr599" draw:text-style-name="P136" svg:width="0.095cm" svg:height="0.09cm" svg:x="14.994cm" svg:y="27.003cm" svg:viewBox="0 0 96 91" draw:points="47,0 58,35 96,34 65,56 76,91 47,69 18,91 29,56 0,34 36,35">
            <text:p/>
          </draw:polygon>
          <draw:polygon draw:style-name="gr599" draw:text-style-name="P136" svg:width="0.095cm" svg:height="0.09cm" svg:x="14.898cm" svg:y="27.1cm" svg:viewBox="0 0 96 91" draw:points="47,0 59,34 96,34 65,56 77,91 47,70 18,91 29,56 0,34 36,34">
            <text:p/>
          </draw:polygon>
          <draw:polygon draw:style-name="gr599" draw:text-style-name="P136" svg:width="0.095cm" svg:height="0.09cm" svg:x="14.864cm" svg:y="27.229cm" svg:viewBox="0 0 96 91" draw:points="48,0 59,36 96,35 66,57 77,91 48,70 18,91 30,57 0,35 37,36">
            <text:p/>
          </draw:polygon>
          <draw:polygon draw:style-name="gr599" draw:text-style-name="P136" svg:width="0.096cm" svg:height="0.091cm" svg:x="14.897cm" svg:y="27.361cm" svg:viewBox="0 0 97 92" draw:points="48,0 59,35 97,35 66,56 77,92 48,69 19,92 30,56 0,35 37,35">
            <text:p/>
          </draw:polygon>
          <draw:polygon draw:style-name="gr599" draw:text-style-name="P136" svg:width="0.095cm" svg:height="0.09cm" svg:x="14.994cm" svg:y="27.455cm" svg:viewBox="0 0 96 91" draw:points="47,0 58,35 96,34 65,56 76,91 47,69 18,91 29,56 0,34 36,35">
            <text:p/>
          </draw:polygon>
          <draw:polygon draw:style-name="gr599" draw:text-style-name="P136" svg:width="0.095cm" svg:height="0.09cm" svg:x="15.253cm" svg:y="27.003cm" svg:viewBox="0 0 96 91" draw:points="49,0 38,35 0,34 31,56 20,91 49,69 78,91 67,56 96,34 60,35">
            <text:p/>
          </draw:polygon>
          <draw:polygon draw:style-name="gr599" draw:text-style-name="P136" svg:width="0.095cm" svg:height="0.09cm" svg:x="15.349cm" svg:y="27.1cm" svg:viewBox="0 0 96 91" draw:points="49,0 37,34 0,34 31,56 19,91 49,70 78,91 67,56 96,34 60,34">
            <text:p/>
          </draw:polygon>
          <draw:polygon draw:style-name="gr599" draw:text-style-name="P136" svg:width="0.095cm" svg:height="0.09cm" svg:x="15.388cm" svg:y="27.229cm" svg:viewBox="0 0 96 91" draw:points="48,0 37,36 0,35 30,57 18,91 48,70 77,91 66,57 96,35 59,36">
            <text:p/>
          </draw:polygon>
          <draw:polygon draw:style-name="gr599" draw:text-style-name="P136" svg:width="0.096cm" svg:height="0.091cm" svg:x="15.349cm" svg:y="27.361cm" svg:viewBox="0 0 97 92" draw:points="49,0 38,35 0,35 31,56 20,92 49,69 78,92 67,56 97,35 60,35">
            <text:p/>
          </draw:polygon>
          <draw:polygon draw:style-name="gr599" draw:text-style-name="P136" svg:width="0.095cm" svg:height="0.09cm" svg:x="15.253cm" svg:y="27.455cm" svg:viewBox="0 0 96 91" draw:points="49,0 38,35 0,34 31,56 20,91 49,69 78,91 67,56 96,34 60,35">
            <text:p/>
          </draw:polygon>
          <draw:path draw:style-name="gr600" draw:text-style-name="P137" svg:width="0.175cm" svg:height="0.138cm" svg:x="14.597cm" svg:y="26.589cm" svg:viewBox="0 0 176 139" svg:d="M176 139v-66c-24-20-119-60-176-73v46c65 16 148 63 176 93z">
            <text:p/>
          </draw:path>
          <draw:path draw:style-name="gr600" draw:text-style-name="P137" svg:width="0.074cm" svg:height="0.14cm" svg:x="14.801cm" svg:y="26.684cm" svg:viewBox="0 0 75 141" svg:d="M19 141h56c2-83-65-134-75-141v78c22 34 19 63 19 63z">
            <text:p/>
          </draw:path>
          <draw:path draw:style-name="gr600" draw:text-style-name="P137" svg:width="0.117cm" svg:height="0.165cm" svg:x="14.958cm" svg:y="26.659cm" svg:viewBox="0 0 118 166" svg:d="M0 0v70c28 30 46 53 59 96h59c-16-66-53-118-118-166z">
            <text:p/>
          </draw:path>
          <draw:path draw:style-name="gr600" draw:text-style-name="P137" svg:width="0.268cm" svg:height="0.169cm" svg:x="14.656cm" svg:y="26.529cm" svg:viewBox="0 0 269 170" svg:d="M269 170v-64c-54-36-162-84-269-106v45c103 25 213 80 269 125z">
            <text:p/>
          </draw:path>
          <draw:path draw:style-name="gr600" draw:text-style-name="P137" svg:width="0.357cm" svg:height="0.194cm" svg:x="14.717cm" svg:y="26.465cm" svg:viewBox="0 0 358 195" svg:d="M358 195v-62c-65-42-199-100-358-133v45c153 37 268 90 358 150z">
            <text:p/>
          </draw:path>
          <draw:path draw:style-name="gr600" draw:text-style-name="P137" svg:width="0.171cm" svg:height="0.201cm" svg:x="15.118cm" svg:y="26.623cm" svg:viewBox="0 0 172 202" svg:d="M0 0v68c42 33 82 76 109 134h63c-22-72-102-158-172-202z">
            <text:p/>
          </draw:path>
          <draw:path draw:style-name="gr600" draw:text-style-name="P137" svg:width="0.458cm" svg:height="0.227cm" svg:x="14.785cm" svg:y="26.393cm" svg:viewBox="0 0 459 228" svg:d="M459 228v-63c-125-74-311-138-459-165v46c167 33 366 116 459 182z">
            <text:p/>
          </draw:path>
          <draw:path draw:style-name="gr600" draw:text-style-name="P137" svg:width="0.221cm" svg:height="0.238cm" svg:x="15.291cm" svg:y="26.586cm" svg:viewBox="0 0 222 239" svg:d="M156 239h66c-48-114-167-205-222-239v66c84 62 115 107 156 173z">
            <text:p/>
          </draw:path>
          <draw:path draw:style-name="gr600" draw:text-style-name="P137" svg:width="0.553cm" svg:height="0.267cm" svg:x="14.857cm" svg:y="26.315cm" svg:viewBox="0 0 554 268" svg:d="M554 268v-65c-101-62-305-155-554-203v47c190 40 431 134 554 221z">
            <text:p/>
          </draw:path>
          <draw:path draw:style-name="gr600" draw:text-style-name="P137" svg:width="0.269cm" svg:height="0.277cm" svg:x="15.462cm" svg:y="26.545cm" svg:viewBox="0 0 270 278" svg:d="M197 278h73c-81-136-172-213-270-278v69c73 51 151 128 197 209z">
            <text:p/>
          </draw:path>
          <draw:path draw:style-name="gr600" draw:text-style-name="P137" svg:width="0.228cm" svg:height="0.059cm" svg:x="14.322cm" svg:y="26.563cm" svg:viewBox="0 0 229 60" svg:d="M229 60v-44c-65-12-179-20-229-13v33c75-4 186 10 229 24z">
            <text:p/>
          </draw:path>
          <draw:path draw:style-name="gr600" draw:text-style-name="P137" svg:width="0.249cm" svg:height="0.117cm" svg:x="14.022cm" svg:y="26.57cm" svg:viewBox="0 0 250 118" svg:d="M250 32v-32c-120 13-203 54-250 90v28c68-56 163-79 250-86z">
            <text:p/>
          </draw:path>
          <draw:path draw:style-name="gr600" draw:text-style-name="P137" svg:width="0.084cm" svg:height="0.237cm" svg:x="13.952cm" svg:y="26.684cm" svg:viewBox="0 0 85 238" svg:d="M42 31v-31c-111 124 29 228 43 238v-43c-78-58-69-129-43-164z">
            <text:p/>
          </draw:path>
          <draw:path draw:style-name="gr600" draw:text-style-name="P137" svg:width="0.258cm" svg:height="0.133cm" svg:x="14.079cm" svg:y="26.906cm" svg:viewBox="0 0 259 134" svg:d="M0 0v47c75 41 150 67 259 87l-1-62c-74-4-174-25-258-72z">
            <text:p/>
          </draw:path>
          <draw:path draw:style-name="gr600" draw:text-style-name="P137" svg:width="0.154cm" svg:height="0.072cm" svg:x="14.372cm" svg:y="26.977cm" svg:viewBox="0 0 155 73" svg:d="M0 1v65c64 5 123 7 155 7v-73c-47 3-137 4-155 1z">
            <text:p/>
          </draw:path>
          <draw:path draw:style-name="gr600" draw:text-style-name="P137" svg:width="0.315cm" svg:height="0.065cm" svg:x="14.292cm" svg:y="26.498cm" svg:viewBox="0 0 316 66" svg:d="M316 66v-43c-77-17-228-29-316-20v35c117-5 233 10 316 28z">
            <text:p/>
          </draw:path>
          <draw:path draw:style-name="gr600" draw:text-style-name="P137" svg:width="0.401cm" svg:height="0.199cm" svg:x="13.894cm" svg:y="26.962cm" svg:viewBox="0 0 402 200" svg:d="M402 200v-68c-116-11-292-52-402-132v46c120 91 311 141 402 154z">
            <text:p/>
          </draw:path>
          <draw:path draw:style-name="gr600" draw:text-style-name="P137" svg:width="0.09cm" svg:height="0.32cm" svg:x="13.767cm" svg:y="26.653cm" svg:viewBox="0 0 91 321" svg:d="M91 321v-45c-100-93-80-187-17-248v-28c-121 109-77 243 17 321z">
            <text:p/>
          </draw:path>
          <draw:path draw:style-name="gr600" draw:text-style-name="P137" svg:width="0.19cm" svg:height="0.084cm" svg:x="14.335cm" svg:y="27.096cm" svg:viewBox="0 0 191 85" svg:d="M0 0v72c70 10 131 13 191 13v-79c-65 0-162-3-191-6z">
            <text:p/>
          </draw:path>
          <draw:path draw:style-name="gr600" draw:text-style-name="P137" svg:width="0.371cm" svg:height="0.148cm" svg:x="13.871cm" svg:y="26.505cm" svg:viewBox="0 0 372 149" svg:d="M0 122v27c105-78 262-111 372-117v-32c-136 9-294 61-372 122z">
            <text:p/>
          </draw:path>
          <draw:path draw:style-name="gr600" draw:text-style-name="P137" svg:width="0.546cm" svg:height="0.284cm" svg:x="13.7cm" svg:y="27.017cm" svg:viewBox="0 0 547 285" svg:d="M0 0v49c150 135 396 210 547 236v-78c-139-15-387-69-547-207z">
            <text:p/>
          </draw:path>
          <draw:path draw:style-name="gr600" draw:text-style-name="P137" svg:width="0.421cm" svg:height="0.07cm" svg:x="14.252cm" svg:y="26.429cm" svg:viewBox="0 0 422 71" svg:d="M422 71v-44c-97-18-265-37-422-22v34c132-10 319 8 422 32z">
            <text:p/>
          </draw:path>
          <draw:path draw:style-name="gr600" draw:text-style-name="P137" svg:width="0.235cm" svg:height="0.101cm" svg:x="14.29cm" svg:y="27.227cm" svg:viewBox="0 0 236 102" svg:d="M0 0v80c67 13 177 20 236 22v-88c-35 1-191-8-236-14z">
            <text:p/>
          </draw:path>
          <draw:path draw:style-name="gr600" draw:text-style-name="P137" svg:width="0.464cm" svg:height="0.172cm" svg:x="13.737cm" svg:y="26.438cm" svg:viewBox="0 0 465 173" svg:d="M465 33v-33c-117 10-326 51-465 146v27c135-93 344-134 465-140z">
            <text:p/>
          </draw:path>
          <draw:path draw:style-name="gr600" draw:text-style-name="P137" svg:width="0.123cm" svg:height="0.412cm" svg:x="13.575cm" svg:y="26.61cm" svg:viewBox="0 0 124 413" svg:d="M124 27v-27c-64 48-220 209-39 413v-49c-41-45-138-190 39-337z">
            <text:p/>
          </draw:path>
          <draw:path draw:style-name="gr600" draw:text-style-name="P137" svg:width="0.526cm" svg:height="0.075cm" svg:x="14.215cm" svg:y="26.351cm" svg:viewBox="0 0 527 76" svg:d="M527 76v-44c-119-23-348-44-527-25v34c159-12 385 6 527 35z">
            <text:p/>
          </draw:path>
          <draw:path draw:style-name="gr600" draw:text-style-name="P137" svg:width="0.284cm" svg:height="0.114cm" svg:x="14.245cm" svg:y="27.363cm" svg:viewBox="0 0 285 115" svg:d="M0 0v84c89 17 200 28 285 31v-96c-102-2-191-7-285-19z">
            <text:p/>
          </draw:path>
          <draw:path draw:style-name="gr600" draw:text-style-name="P137" svg:width="0.685cm" svg:height="0.37cm" svg:x="13.507cm" svg:y="27.07cm" svg:viewBox="0 0 686 371" svg:d="M686 371v-81c-247-35-518-125-686-290v52c199 200 529 291 686 319z">
            <text:p/>
          </draw:path>
          <draw:path draw:style-name="gr600" draw:text-style-name="P137" svg:width="0.562cm" svg:height="0.199cm" svg:x="13.601cm" svg:y="26.363cm" svg:viewBox="0 0 563 200" svg:d="M0 173v27c165-106 390-151 563-166v-34c-165 15-409 71-563 173z">
            <text:p/>
          </draw:path>
          <draw:path draw:style-name="gr600" draw:text-style-name="P137" svg:width="0.176cm" svg:height="0.508cm" svg:x="13.386cm" svg:y="26.562cm" svg:viewBox="0 0 177 509" svg:d="M81 509v-54c-64-88-128-261 96-428v-27c-252 180-188 398-96 509z">
            <text:p/>
          </draw:path>
          <draw:path draw:style-name="gr600" draw:text-style-name="P137" svg:width="0.821cm" svg:height="0.499cm" svg:x="13.296cm" svg:y="27.103cm" svg:viewBox="0 0 822 500" svg:d="M0 0v60c189 245 580 389 822 440v-89c-255-43-643-168-822-411z">
            <text:p/>
          </draw:path>
          <draw:path draw:style-name="gr600" draw:text-style-name="P137" svg:width="0.647cm" svg:height="0.085cm" svg:x="14.163cm" svg:y="26.266cm" svg:viewBox="0 0 648 86" svg:d="M648 86v-46c-116-24-400-56-648-30v36c208-18 470 4 648 40z">
            <text:p/>
          </draw:path>
          <draw:path draw:style-name="gr600" draw:text-style-name="P137" svg:width="0.64cm" svg:height="0.226cm" svg:x="13.474cm" svg:y="26.281cm" svg:viewBox="0 0 641 227" svg:d="M641 34v-34c-216 22-485 97-641 200v27c196-121 458-176 641-193z">
            <text:p/>
          </draw:path>
          <draw:path draw:style-name="gr600" draw:text-style-name="P137" svg:width="0.358cm" svg:height="0.137cm" svg:x="14.169cm" svg:y="27.521cm" svg:viewBox="0 0 359 138" svg:d="M0 0v93c56 14 266 44 359 45v-106c-141-5-286-20-359-32z">
            <text:p/>
          </draw:path>
          <draw:path draw:style-name="gr600" draw:text-style-name="P137" svg:width="0.237cm" svg:height="0.59cm" svg:x="13.193cm" svg:y="26.509cm" svg:viewBox="0 0 238 591" svg:d="M238 28v-28c-64 41-364 267-179 591v-65c-116-239 60-414 179-498z">
            <text:p/>
          </draw:path>
        </draw:g>
        <draw:frame draw:style-name="gr601" draw:text-style-name="P139" svg:width="2.802cm" svg:height="1.382cm" draw:transform="rotate (-0.000698131700797933) translate (15.8838194444444cm 26.3330972222222cm)">
          <draw:text-box>
            <text:p text:style-name="P138"><text:span text:style-name="T51">Parlaimint</text:span> <text:span text:style-name="T52">na hEorpa</text:span> </text:p>
          </draw:text-box>
        </draw:frame>
      </draw:g>
      <text:p text:style-name="P18">SPRING 2026 | EB 105.3 · AS COMM | EUROBAROMETER and SURVEYS UNIT</text:p>
      <text:p text:style-name="P19"/>
      <text:p text:style-name="P33">Parlaimint na hEorpa </text:p>
      <text:p text:style-name="P35">EUROBAROMETER</text:p>
      <text:p text:style-name="P19"/>
      <text:p text:style-name="P19"/>
      <text:p text:style-name="P34">Suirbhéireacht SPRING 2026</text:p>
      <text:p text:style-name="P19"/>
      <text:p text:style-name="P19"/>
      <text:p text:style-name="P19"/>
      <text:p text:style-name="P36">IMPRESSUM</text:p>
      <text:p text:style-name="P37">Dhréachtaigh Verian Belgium an tuarascáil do Pharlaimint na hEorpa.</text:p>
      <text:p text:style-name="P39"/>
      <text:p text:style-name="P38">Údaraithe Ranníocacha</text:p>
      <text:p text:style-name="P41">Dimitra TSOULOU MALAKOUDI, ceannaire tionscadail</text:p>
      <text:p text:style-name="P41">Monika ALPOEGGER</text:p>
      <text:p text:style-name="P41">Bronisław BREMER</text:p>
      <text:p text:style-name="P41">Yasser EL KOURA</text:p>
      <text:p text:style-name="P41">Katarzyna ONISZK</text:p>
      <text:p text:style-name="P41">Olaf ZÜHLKE</text:p>
      <text:p text:style-name="P39"/>
      <text:p text:style-name="P38">Dearadh GRAPHIC</text:p>
      <text:p text:style-name="P41">Gabija BUBNYTĖ </text:p>
      <text:p text:style-name="P39"/>
      <text:p text:style-name="P38">Léirmhíniú Teangeolaíoch</text:p>
      <text:p text:style-name="P37">Bunleagan: EN</text:p>
      <text:p text:style-name="P39"/>
      <text:p text:style-name="P38">Lasmuigh den Eagarthóir</text:p>
      <text:p text:style-name="P37">D’fhoilsigh an tAonad Eorabharaiméadair agus Suirbhéanna laistigh den Stiúrthóireacht um Fhor-rochtain (AS COMM) i bParlaimint na hEorpa an doiciméad seo.</text:p>
      <text:p text:style-name="P37">Chun teagmháil a dhéanamh leis an aonad, scríobh chuig: DGCOMM-EBSU@europarl.europa.eu</text:p>
      <text:p text:style-name="P37">Lámhscríbhinn arna tabhairt chun críche i mí an Mheithimh 2026</text:p>
      <text:p text:style-name="P37">An Bhruiséil, © An tAontas Eorpach, 2026</text:p>
      <text:p text:style-name="P39"/>
      <text:p text:style-name="P38">DISCLAIMER</text:p>
      <text:p text:style-name="P37">Is iad na húdair amháin atá freagrach as na tuairimí a chuirtear in iúl sa doiciméad seo agus ní gá gurb ionann iad agus seasamh oifigiúil Pharlaimint na hEorpa. </text:p>
      <text:p text:style-name="P37">Údaraítear atáirgeadh agus aistriúchán chun críocha neamhthráchtála, ar choinníoll go n-admhaítear an fhoinse, agus go dtugtar fógra roimh ré do Pharlaimint na hEorpa agus go seoltar cóip di.</text:p>
      <text:p text:style-name="P17"/>
      <text:p text:style-name="P3"><draw:frame draw:style-name="fr1" draw:name="Image42" text:anchor-type="paragraph" svg:x="7.332cm" svg:y="0cm" svg:width="8.684cm" svg:height="2.217cm" draw:z-index="81"><draw:image xlink:href="Pictures/10000000000008A5000002A5C2F3B746F47CE0CF.png" xlink:type="simple" xlink:show="embed" xlink:actuate="onLoad" draw:mime-type="image/png"/></draw:frame><draw:frame text:anchor-type="paragraph" draw:z-index="82" draw:name="Forme86" draw:style-name="gr1" draw:text-style-name="P104" svg:width="4.608cm" svg:height="2.477cm" svg:x="1.191cm" svg:y="-0.425cm"><draw:image xlink:href="Pictures/10000001000001A20000010D054676CE5C0DECD7.png" xlink:type="simple" xlink:show="embed" xlink:actuate="onLoad" draw:mime-type="image/png"><text:p/></draw:image></draw:frame><text:span text:style-name="T11">Doiciméad arna ullmhú ag Pierre Dieumegard do</text:span><text:span text:style-name="T40"> </text:span><text:a xlink:type="simple" xlink:href="https://europokune.eu/" text:style-name="Internet_20_link" text:visited-style-name="Visited_20_Internet_20_Link"><text:span text:style-name="T40">Europokune</text:span></text:a><text:span text:style-name="T12">- An Eoraip le Chéile - agus</text:span><text:span text:style-name="T40"> </text:span><text:a xlink:type="simple" xlink:href="https://e-d-e.org/" text:style-name="Internet_20_link" text:visited-style-name="Visited_20_Internet_20_Link"><text:span text:style-name="T40">Daonlathas na hEorpa Esperanto.</text:span></text:a></text:p>
      <text:p text:style-name="P20"><text:span text:style-name="T9">Is</text:span><text:span text:style-name="T23"> é cuspóir an doiciméid "sealadach" seo ná cur ar</text:span> <text:span text:style-name="T24">chumas</text:span><text:span text:style-name="T23"> níos mó daoine san Aontas Eorpach a bheith ar an eolas faoi dhoiciméid a tháirgeann an tAontas Eorpach (agus a mhaoinítear lena gcánacha).</text:span></text:p>
      <text:p text:style-name="P20"><text:span text:style-name="T31">Mura</text:span><text:span text:style-name="T30"> bhfuil aon aistriúchán ann,</text:span> <text:span text:style-name="T30">eisiatar </text:span><text:span text:style-name="T32">saoránaigh</text:span><text:span text:style-name="T30"> ón díospóireacht</text:span><text:span text:style-name="T23">.</text:span></text:p>
      <text:p text:style-name="P3"><text:span text:style-name="T33">Ní raibh an doiciméad seo ‘Eorabharaiméadar’ ann ach amháin i mBéarla,</text:span><text:span text:style-name="T40"> </text:span><text:span text:style-name="T33">i gcomhad pdf. </text:span><text:span text:style-name="T34">Ón gcomhad tosaigh, </text:span><text:span text:style-name="T35">chruthaíomar</text:span><text:span text:style-name="T34"> comhad odt,</text:span><text:span text:style-name="T40"> </text:span><text:span text:style-name="T33">a d'ullmhaigh bogearraí Oifig Libre,</text:span><text:span text:style-name="T40"> </text:span><text:span text:style-name="T36">le haghaidh aistriúchán meaisín go teangacha eile. </text:span>Tá na torthaí <text:a xlink:type="simple" xlink:href="https://europokune.eu/article58/eb050ep_parlprint2026" text:style-name="Internet_20_link" text:visited-style-name="Visited_20_Internet_20_Link">ar fáil anois i ngach teanga oifigiúil</text:a>.</text:p>
      <text:p text:style-name="P42"/>
      <text:p text:style-name="P43">Tá sé inmhianaithe go nglacfaidh riarachán an Aontais aistriúchán ar dhoiciméid thábhachtacha chuige féin. Ní dlíthe agus rialacháin amháin atá i gceist le ‘doiciméid thábhachtacha’, ach freisin <text:span text:style-name="T37">an fhaisnéis thábhachtach is gá chun cinntí eolasacha a dhéanamh le chéile</text:span>.</text:p>
      <text:p text:style-name="P42">Chun ár dtodhchaí choiteann a phlé le chéile, agus chun aistriúcháin iontaofa a chumasú, bheadh an teanga idirnáisiúnta Esperanto an-úsáideach mar gheall ar a simplíocht, a rialtacht agus a cruinneas.</text:p>
      <text:p text:style-name="P7">Déan teagmháil linn:</text:p>
      <text:p text:style-name="P5"><text:a xlink:type="simple" xlink:href="https://europokune.eu/static6/kontaktu-nin" text:style-name="Internet_20_link" text:visited-style-name="Visited_20_Internet_20_Link"><text:span text:style-name="T40">Kontaktu nin-Ek ! Eŭropo kune !</text:span></text:a><text:span text:style-name="T11"> </text:span></text:p>
      <text:p text:style-name="P4"><text:a xlink:type="simple" xlink:href="https://e-d-e.org/-Kontakti-EDE" text:style-name="Internet_20_link" text:visited-style-name="Visited_20_Internet_20_Link"><text:span text:style-name="T11">https://e-d-e.org/-Kontakti-EDE</text:span></text:a></text:p>
      <text:p text:style-name="P40"/>
      <text:table-of-content text:style-name="Sect1" text:protected="true" text:name="Table des matières1">
        <text:table-of-content-source text:outline-level="10">
          <text:index-title-template text:style-name="Contents_20_Heading">Clár ábhair</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lár ábhair</text:p>
          </text:index-title>
          <text:p text:style-name="P2"><text:a xlink:type="simple" xlink:href="#__RefHeading___Toc26708_3332985097" text:style-name="Index_20_Link" text:visited-style-name="Index_20_Link">10 KEY TAKE-AWAY<text:tab/>4</text:a></text:p>
          <text:p text:style-name="P2"><text:a xlink:type="simple" xlink:href="#__RefHeading___Toc26516_3332985097" text:style-name="Index_20_Link" text:visited-style-name="Index_20_Link">Achoimre feidhmiúcháin<text:tab/>6</text:a></text:p>
          <text:p text:style-name="P2"><text:a xlink:type="simple" xlink:href="#__RefHeading___Toc26518_3332985097" text:style-name="Index_20_Link" text:visited-style-name="Index_20_Link">An Mhodheolaíocht<text:tab/>14</text:a></text:p>
          <text:p text:style-name="P2"><text:a xlink:type="simple" xlink:href="#__RefHeading___Toc26520_3332985097" text:style-name="Index_20_Link" text:visited-style-name="Index_20_Link">RÉAMHRÁ<text:tab/>16</text:a></text:p>
          <text:p text:style-name="P2"><text:a xlink:type="simple" xlink:href="#__RefHeading___Toc26522_3332985097" text:style-name="Index_20_Link" text:visited-style-name="Index_20_Link">1 Caidrimh Reatha agus Ionchas ar an Todhchaí<text:tab/>21</text:a></text:p>
          <text:p text:style-name="P1"><text:a xlink:type="simple" xlink:href="#__RefHeading___Toc26524_3332985097" text:style-name="Index_20_Link" text:visited-style-name="Index_20_Link">Staid mhothúchánach<text:tab/>22</text:a></text:p>
          <text:p text:style-name="P1"><text:a xlink:type="simple" xlink:href="#__RefHeading___Toc318265_3078747257" text:style-name="Index_20_Link" text:visited-style-name="Index_20_Link">Ionchas maidir leis an todhchaí<text:tab/>26</text:a></text:p>
          <text:p text:style-name="P1"><text:a xlink:type="simple" xlink:href="#__RefHeading___Toc316592_3078747257" text:style-name="Index_20_Link" text:visited-style-name="Index_20_Link">Ionchas faoi thodhchaí an domhain<text:tab/>28</text:a></text:p>
          <text:p text:style-name="P1"><text:a xlink:type="simple" xlink:href="#__RefHeading___Toc316594_3078747257" text:style-name="Index_20_Link" text:visited-style-name="Index_20_Link">Ionchas maidir le todhchaí an Aontais Eorpaigh<text:tab/>32</text:a></text:p>
          <text:p text:style-name="P1"><text:a xlink:type="simple" xlink:href="#__RefHeading___Toc316596_3078747257" text:style-name="Index_20_Link" text:visited-style-name="Index_20_Link">Ionchas maidir le todhchaí na tíre<text:tab/>38</text:a></text:p>
          <text:p text:style-name="P1"><text:a xlink:type="simple" xlink:href="#__RefHeading___Toc316598_3078747257" text:style-name="Index_20_Link" text:visited-style-name="Index_20_Link">Ionchas faoi thodhchaí an duine féin agus todhchaí an teaghlaigh<text:tab/>42</text:a></text:p>
          <text:p text:style-name="P2"><text:a xlink:type="simple" xlink:href="#__RefHeading___Toc316600_3078747257" text:style-name="Index_20_Link" text:visited-style-name="Index_20_Link">2 Dul i ngleic le dúshláin dhomhanda<text:tab/>46</text:a></text:p>
          <text:p text:style-name="P1"><text:a xlink:type="simple" xlink:href="#__RefHeading___Toc316602_3078747257" text:style-name="Index_20_Link" text:visited-style-name="Index_20_Link">An tAontas Eorpach mar ionad cobhsaíochta<text:tab/>47</text:a></text:p>
          <text:p text:style-name="P1"><text:a xlink:type="simple" xlink:href="#__RefHeading___Toc316604_3078747257" text:style-name="Index_20_Link" text:visited-style-name="Index_20_Link">Ról an Aontais Eorpaigh chun saoránaigh an Aontais a chosaint<text:tab/>54</text:a></text:p>
          <text:p text:style-name="P1"><text:a xlink:type="simple" xlink:href="#__RefHeading___Toc316606_3078747257" text:style-name="Index_20_Link" text:visited-style-name="Index_20_Link">Bealaí chun aghaidh a thabhairt ar dhúshláin dhomhanda<text:tab/>59</text:a></text:p>
          <text:p text:style-name="P1"><text:a xlink:type="simple" xlink:href="#__RefHeading___Toc316608_3078747257" text:style-name="Index_20_Link" text:visited-style-name="Index_20_Link">Réimsí ar cheart don Aontas díriú orthu chun a sheasamh ar domhan a neartú<text:tab/>67</text:a></text:p>
          <text:p text:style-name="P2"><text:a xlink:type="simple" xlink:href="#__RefHeading___Toc316610_3078747257" text:style-name="Index_20_Link" text:visited-style-name="Index_20_Link">3 Cáilíocht na Beatha<text:tab/>73</text:a></text:p>
          <text:p text:style-name="P1"><text:a xlink:type="simple" xlink:href="#__RefHeading___Toc316612_3078747257" text:style-name="Index_20_Link" text:visited-style-name="Index_20_Link">Sástacht le cáilíocht na beatha<text:tab/>74</text:a></text:p>
          <text:p text:style-name="P1"><text:a xlink:type="simple" xlink:href="#__RefHeading___Toc316614_3078747257" text:style-name="Index_20_Link" text:visited-style-name="Index_20_Link">An t-athrú ar cháilíocht na beatha<text:tab/>78</text:a></text:p>
          <text:p text:style-name="P1"><text:a xlink:type="simple" xlink:href="#__RefHeading___Toc316616_3078747257" text:style-name="Index_20_Link" text:visited-style-name="Index_20_Link">Éabhlóid an chaighdeáin mhaireachtála<text:tab/>83</text:a></text:p>
          <text:p text:style-name="P1"><text:a xlink:type="simple" xlink:href="#__RefHeading___Toc316618_3078747257" text:style-name="Index_20_Link" text:visited-style-name="Index_20_Link">Comhpháirteanna na cáilíochta saoil<text:tab/>89</text:a></text:p>
          <text:p text:style-name="P1"><text:a xlink:type="simple" xlink:href="#__RefHeading___Toc316620_3078747257" text:style-name="Index_20_Link" text:visited-style-name="Index_20_Link">Feabhas a chur ar cháilíocht na beatha<text:tab/>96</text:a></text:p>
          <text:p text:style-name="P1"><text:a xlink:type="simple" xlink:href="#__RefHeading___Toc316622_3078747257" text:style-name="Index_20_Link" text:visited-style-name="Index_20_Link">Cáilíocht saoil san Aontas agus i dtíortha eile<text:tab/>102</text:a></text:p>
          <text:p text:style-name="P2"><text:a xlink:type="simple" xlink:href="#__RefHeading___Toc316624_3078747257" text:style-name="Index_20_Link" text:visited-style-name="Index_20_Link">4 Thosaíocht na Saoránach do Pharlaimint na hEorpa<text:tab/>109</text:a></text:p>
          <text:p text:style-name="P1"><text:a xlink:type="simple" xlink:href="#__RefHeading___Toc208442_2638692854" text:style-name="Index_20_Link" text:visited-style-name="Index_20_Link">Tosaíochtaí na saoránach do Pharlaimint na hEorpa<text:tab/>110</text:a></text:p>
          <text:p text:style-name="P1"><text:a xlink:type="simple" xlink:href="#__RefHeading___Toc316628_3078747257" text:style-name="Index_20_Link" text:visited-style-name="Index_20_Link">Luachanna ar cheart do Pharlaimint na hEorpa iad a chosaint i dtosaíocht<text:tab/>116</text:a></text:p>
          <text:p text:style-name="P1"><text:a xlink:type="simple" xlink:href="#__RefHeading___Toc316630_3078747257" text:style-name="Index_20_Link" text:visited-style-name="Index_20_Link">Sástacht leis an daonlathas<text:tab/>121</text:a></text:p>
          <text:p text:style-name="P2"><text:a xlink:type="simple" xlink:href="#__RefHeading___Toc316632_3078747257" text:style-name="Index_20_Link" text:visited-style-name="Index_20_Link">5 Triail Saoránach I dTreo AE agus Pharlaimint na hEorpa<text:tab/>128</text:a></text:p>
          <text:p text:style-name="P1"><text:a xlink:type="simple" xlink:href="#__RefHeading___Toc316634_3078747257" text:style-name="Index_20_Link" text:visited-style-name="Index_20_Link">Feasacht ar Pharlaimint na hEorpa<text:tab/>129</text:a></text:p>
          <text:p text:style-name="P1"><text:a xlink:type="simple" xlink:href="#__RefHeading___Toc316636_3078747257" text:style-name="Index_20_Link" text:visited-style-name="Index_20_Link">Íomhá de Pharlaimint na hEorpa<text:tab/>135</text:a></text:p>
          <text:p text:style-name="P1"><text:a xlink:type="simple" xlink:href="#__RefHeading___Toc316638_3078747257" text:style-name="Index_20_Link" text:visited-style-name="Index_20_Link">Ról Pharlaimint na hEorpa<text:tab/>140</text:a></text:p>
          <text:p text:style-name="P1"><text:a xlink:type="simple" xlink:href="#__RefHeading___Toc316640_3078747257" text:style-name="Index_20_Link" text:visited-style-name="Index_20_Link">Íomhá den Aontas Eorpach<text:tab/>145</text:a></text:p>
          <text:p text:style-name="P1"><text:a xlink:type="simple" xlink:href="#__RefHeading___Toc208444_2638692854" text:style-name="Index_20_Link" text:visited-style-name="Index_20_Link">Ballraíocht san Aontas Eorpach<text:tab/>150</text:a></text:p>
          <text:p text:style-name="P1"><text:a xlink:type="simple" xlink:href="#__RefHeading___Toc316644_3078747257" text:style-name="Index_20_Link" text:visited-style-name="Index_20_Link">Na príomhbhuntáistí a bhaineann le ballraíocht san Aontas<text:tab/>155</text:a></text:p>
          <text:p text:style-name="P2"><text:a xlink:type="simple" xlink:href="#__RefHeading___Toc316646_3078747257" text:style-name="Index_20_Link" text:visited-style-name="Index_20_Link">Conclúid<text:tab/>161</text:a></text:p>
          <text:p text:style-name="P2"><text:a xlink:type="simple" xlink:href="#__RefHeading___Toc208446_2638692854" text:style-name="Index_20_Link" text:visited-style-name="Index_20_Link">Barúlacha<text:tab/>163</text:a></text:p>
          <text:p text:style-name="P2"><text:a xlink:type="simple" xlink:href="#__RefHeading___Toc316648_3078747257" text:style-name="Index_20_Link" text:visited-style-name="Index_20_Link">Sonraíochtaí Teicniúla<text:tab/>164</text:a></text:p>
          <text:p text:style-name="P1"><text:a xlink:type="simple" xlink:href="#__RefHeading___Toc316650_3078747257" text:style-name="Index_20_Link" text:visited-style-name="Index_20_Link">Modh agallaimh de réir tíre<text:tab/>168</text:a></text:p>
          <text:p text:style-name="P1"><text:a xlink:type="simple" xlink:href="#__RefHeading___Toc208448_2638692854" text:style-name="Index_20_Link" text:visited-style-name="Index_20_Link">Rátaí freagartha<text:tab/>170</text:a></text:p>
          <text:p text:style-name="P1"><text:a xlink:type="simple" xlink:href="#__RefHeading___Toc316654_3078747257" text:style-name="Index_20_Link" text:visited-style-name="Index_20_Link">Corrlaigh earráide<text:tab/>172</text:a></text:p>
        </text:index-body>
      </text:table-of-content>
      <text:p text:style-name="P21"/>
      <text:h text:style-name="P14" text:outline-level="1"><text:bookmark-start text:name="__RefHeading___Toc26708_3332985097"/>10 KEY TAKE-AWAY<text:bookmark-end text:name="__RefHeading___Toc26708_3332985097"/></text:h>
      <text:p text:style-name="P21"/>
      <text:p text:style-name="P44">An tAontas Eorpach mar thearmann sábháilte</text:p>
      <text:p text:style-name="P21">I ndomhan corrach, ceapann 75 % de mhuintir na hEorpa gur áit chobhsaíochta é an tAontas – ardú 8 bpointe céatadáin ó mhí Dheireadh Fómhair-mí na Samhna 2025 agus an dara sciar is airde a taifeadadh le deich mbliana anuas. </text:p>
      <text:p text:style-name="P21"/>
      <text:p text:style-name="P44">Níl an domhan ag dul sa treo ceart</text:p>
      <text:p text:style-name="P21">Tá tromlach mhuintir na hEorpa doirbh faoi thodhchaí an domhain (58% i gcomparáid le 38% le haghaidh dóchais). Tá méadú 6 phointe tagtha ar an bpessimism ó fhómhar 2025.</text:p>
      <text:p text:style-name="P21"/>
      <text:p text:style-name="P44">Mothaíonn daoine éiginnte ach ní chailleann siad dóchas</text:p>
      <text:p text:style-name="P21">Is é an mothúchán is forleithne i measc mhuintir na hEorpa ná neamhchinnteacht (44%), agus dóchas ina dhiaidh sin (43%), le muinín sa tríú háit (33%). Tá dóchas agus muinín níos forleithne i measc freagróirí níos óige.</text:p>
      <text:p text:style-name="P21"/>
      <text:p text:style-name="P44">Níos sábháilte san Aontas Eorpach</text:p>
      <text:p text:style-name="P21">Measann 74% de mhuintir na hEorpa go bhfuil tairbhe ag baint le ballraíocht san Aontas, agus go bhfuil sí níos airde ná riamh. Meastar gurb é rannchuidiú an Aontais leis an tsíocháin a chosaint agus leis an tslándáil a neartú príomhthairbhe mhéadaitheach na ballraíochta (40%, +3 phointe céatadáin ó earrach 2025).</text:p>
      <text:p text:style-name="P21"/>
      <text:p text:style-name="P44">Aontas muiníneach uaillmhianach</text:p>
      <text:p text:style-name="P21">Ba mhaith le mórthromlaigh mhuintir na hEorpa go mbeadh Ballstáit an Aontais níos aontaithe sa chomhthéacs reatha agus deir siad gur cheart don Aontas urraim don dlí idirnáisiúnta a chur chun cinn i ngach tír (90 % araon). Ina theannta sin, ba mhaith le 73% go mbeadh níos mó acmhainní aige chun aghaidh a thabhairt ar dhúshláin dhomhanda. </text:p>
      <text:p text:style-name="P21"/>
      <text:p text:style-name="P44">I dtreo neamhspleáchas geopholaitiúil </text:p>
      <text:p text:style-name="P21">Chun a sheasamh san fhocal a neartú, ceapann na saoránaigh gur cheart don Aontas díriú ar chosaint agus ar shlándáil (39 %) agus ar neamhspleáchas fuinnimh (35 %). Tá 6 phointe faighte ag an dara ceann ó fhómhar 2025.</text:p>
      <text:p text:style-name="P21"><text:soft-page-break/></text:p>
      <text:p text:style-name="P44">Tá muintir na hEorpa sásta lena gcáilíocht saoil</text:p>
      <text:p text:style-name="P21">Tá 83% de mhuintir na hEorpa sásta lena gcáilíocht saoil. Mar sin féin, titeann an figiúr seo go 69% i measc na ndaoine a bhfuil deacracht acu a mbillí a íoc ó am go ham agus go díreach 40% i measc na ndaoine a bhfuil deacrachtaí den sórt sin acu an chuid is mó den am.</text:p>
      <text:p text:style-name="P21"/>
      <text:p text:style-name="P44">Cáilíocht saoil: sláinte <text:span text:style-name="T5">agus</text:span> staid airgeadais</text:p>
      <text:p text:style-name="P21">Meastar gurb iad sláinte fhisiciúil agus mheabhrach (51%), agus an staid airgeadais (49%) na príomhchodanna de dhea-chaighdeán saoil. Bheadh an tionchar is mó ag tuilleadh feabhsuithe sna réimsí sin, dar leis na freagróirí.</text:p>
      <text:p text:style-name="P21"/>
      <text:p text:style-name="P44">Is é an costas maireachtála an phríomhthosaíocht i gcónaí</text:p>
      <text:p text:style-name="P21">Léiríonn torthaí an tsuirbhé an méadú atá ag teacht ar an mboilsciú, ar phraghsanna atá ag ardú, agus ar an gcostas maireachtála: tá beagnach leath (47%) de mhuintir na hEorpa ag iarraidh ar Pharlaimint na hEorpa aghaidh a thabhairt air sin mar thosaíocht. Tá 6 phointe faighte ag an ábhar imní sin ó fhómhar 2025, nuair a bhí sé ar an gcéad dul síos cheana féin.</text:p>
      <text:p text:style-name="P21"/>
      <text:p text:style-name="P44">Tacaíocht láidir don Aontas Eorpach</text:p>
      <text:p text:style-name="P21">Tá íomhá dhearfach den Aontas ag leath (50%, +1 pointe céatadáin) na saoránach, íomhá neodrach 33% (-1 pp), agus íomhá dhiúltach 17% (=). Maidir le Parlaimint na hEorpa, tá 60% (+1 pp) ag iarraidh go mbeadh ról níos tábhachtaí aici.</text:p>
      <text:p text:style-name="P21"/>
      <text:h text:style-name="P14" text:outline-level="1"><text:bookmark-start text:name="__RefHeading___Toc26516_3332985097"/>Achoimre feidhmiúcháin<text:bookmark-end text:name="__RefHeading___Toc26516_3332985097"/></text:h>
      <text:p text:style-name="P21"/>
      <text:p text:style-name="P6">Achoimre feidhmiúcháin</text:p>
      <text:p text:style-name="P21"/>
      <text:p text:style-name="P21">Measann muintir na hEorpa gur áit chobhsaíochta é an tAontas Eorpach i ndomhan suaite. Is mór acu a nádúr síochánta, cosantach agus comhoibritheach, agus aithníonn siad an cháilíocht saoil a chumasaíonn sé. Mar sin féin, tá méadú tagtha ar ábhair imní eacnamaíocha, go háirithe maidir leis an gcostas maireachtála, le blianta beaga anuas, agus athraíonn meon foriomlán na saoránach idir éiginnteacht agus dóchas. Cé go raibh go leor treochtaí ann cheana féin i suirbhéanna roimhe seo, léiríonn roinnt táscairí freagairtí láithreacha mhuintir na hEorpa ar shuaitheadh a tharla le déanaí sa timpeallacht pholaitiúil agus eacnamaíoch dhomhanda. Is iad sin cuid de phríomhthorthaí shuirbhé Eorabharaiméadair Earrach 2026, a rinneadh i measc 26,421 saoránach den Aontas i ngach Ballstát i mí Aibreáin agus i mí na Bealtaine 2026.</text:p>
      <text:p text:style-name="P21"/>
      <text:p text:style-name="P45">An tAontas Eorpach: tearmann sábháilte do shaoránaigh</text:p>
      <text:p text:style-name="P21">‘Is áit chobhsaíochta é an tAontas Eorpach i ndomhan suaite’ – aontaíonn 75 % de shaoránaigh an Aontais leis an ráiteas sin, ar méadú ocht bpointe céatadáin é ó fhómhar 2025. Is annamh a thagann méadú géar den sórt sin ar tháscaire de chuid an Aontais laistigh de 6 mhí, ach léiríonn na freagraí ar cheisteanna suirbhé breise go bhfuil an tAontas i bhfianaise fhabhrach i gcomparáid leis an domhan mór.</text:p>
      <text:p text:style-name="P21"><draw:g text:anchor-type="paragraph" draw:z-index="1" draw:name="Forme2" draw:style-name="gr9"><draw:frame draw:style-name="gr591" draw:text-style-name="P105" svg:width="5.728cm" svg:height="7.497cm" svg:x="7.355cm" svg:y="2.452cm"><draw:image xlink:href="Pictures/1000000000000247000002FB4BA4D7F7F2F4406C.png" xlink:type="simple" xlink:show="embed" xlink:actuate="onLoad" draw:mime-type="image/png"><text:p/></draw:image></draw:frame><draw:frame draw:style-name="gr592" draw:text-style-name="P108" svg:width="2.5cm" svg:height="0.902cm" svg:x="11.956cm" svg:y="8.752cm"><draw:text-box><text:p text:style-name="P106"><text:span text:style-name="T41">Iomlán ‘Aontaithe’</text:span></text:p></draw:text-box></draw:frame><draw:frame draw:style-name="gr592" draw:text-style-name="P108" svg:width="2.504cm" svg:height="0.902cm" svg:x="11.956cm" svg:y="9.082cm"><draw:text-box><text:p text:style-name="P106"><text:span text:style-name="T41">Iomlán ‘Aontaithe’</text:span></text:p></draw:text-box></draw:frame><draw:frame draw:style-name="gr592" draw:text-style-name="P108" svg:width="1.975cm" svg:height="0.902cm" svg:x="11.98cm" svg:y="9.382cm"><draw:text-box><text:p text:style-name="P106"><text:span text:style-name="T41">Níl a fhios agam</text:span></text:p></draw:text-box></draw:frame><draw:g draw:style-name="gr4"><draw:frame draw:style-name="gr593" draw:text-style-name="P108" svg:width="5.084cm" svg:height="2.2cm" svg:x="3.256cm" svg:y="8.41cm"><draw:text-box><text:p text:style-name="P106"><text:span text:style-name="T41">Iomlán ‘Aontaithe’</text:span></text:p><text:p text:style-name="P106"><text:span text:style-name="T41">Iomlán ‘Aontaithe’</text:span></text:p><text:p text:style-name="P106"><text:span text:style-name="T41">Níl a fhios agam</text:span></text:p><text:p text:style-name="P106"><text:span text:style-name="T41">▲▼</text:span><text:span text:style-name="T41">(Apr/Bealtaine 2026 - Deireadh Fómhair/Nov 2025) </text:span></text:p><text:p text:style-name="P106"><text:span text:style-name="T41">Aibreán/Bealtaine 2026</text:span></text:p></draw:text-box></draw:frame><draw:frame draw:style-name="gr594" draw:text-style-name="P108" svg:width="1.1cm" svg:height="1.551cm" svg:x="8.056cm" svg:y="8.551cm"><draw:text-box><text:p text:style-name="P106"><text:span text:style-name="T41">▲</text:span> <text:span text:style-name="T41">8 </text:span></text:p><text:p text:style-name="P106"><text:span text:style-name="T41">▼</text:span> <text:span text:style-name="T41">8 </text:span></text:p><text:p text:style-name="P106"><text:span text:style-name="T41">= </text:span></text:p></draw:text-box></draw:frame></draw:g><draw:frame draw:style-name="gr595" draw:text-style-name="P133" svg:width="14.955cm" svg:height="2.038cm" svg:x="0cm" svg:y="0.305cm"><draw:text-box><text:p text:style-name="P106"><text:span text:style-name="T50">QASD Inis dom, le do thoil, an aontaíonn tú go hiomlán, an n-aontaíonn tú, an n-aontaíonn tú, an n-easaontaíonn tú nó an n-easaontaíonn tú go hiomlán leis an ráiteas seo a leanas: Is áit chobhsaíochta é an tAontas Eorpach i ndomhan trioblóideach (AE27) (%)</text:span></text:p></draw:text-box></draw:frame></draw:g></text:p>
      <text:p text:style-name="P22"/>
      <text:p text:style-name="P21"/>
      <text:p text:style-name="P21"/>
      <text:p text:style-name="P23">Nuair a fiafraíodh díobh faoina ndearcadh ar an todhchaí, nocht muintir na hEorpa codarsnacht shoiléir idir an chaoi a mbraitheann siad faoina staid phearsanta, staid a dtíre agus staid an Aontais, agus staid an domhain i gcoitinne. Tá 76 % de na freagróirí (gan athrú ó mhí na Samhna 2025) dóchasach faoina dtodhchaí féin agus faoi thodhchaí a dteaghlaigh, tá 58 % (+ 1 phointe céatadáin) dóchasach faoi thodhchaí a dtíre, agus tá 59 % (+ 2 phointe céatadáin) dóchasach faoi thodhchaí an Aontais. I gcodarsnacht leis sin, níl ach 38 % dóchasach faoi thodhchaí an domhain – laghdú sé phointe.</text:p>
      <text:p text:style-name="P21">Léiríonn ceist suirbhé eile sa treo céanna: Deir 76 % (-1 phointe céatadáin) de shaoránaigh go bhfuil rudaí ag dul sa treo ceart ina saol pearsanta, agus deir 34 % (-1 phointe céatadáin) an rud céanna faoina dtír agus deir 39 % (+1 phointe céatadáin) faoi thorthaí cobhsaí an Aontais ó fhómhar 2025. Mar sin féin, ní deir ach 14% go bhfuil rudaí ag dul sa treo ceart i SAM, ar laghdú ocht bpointe é. Os a choinne sin, deir 76% go bhfuil rudaí ag dul sa treo mícheart sna Stáit Aontaithe, ardú 11 phointe agus an t-athrú is mó ar aon táscaire treochta sa suirbhé seo. </text:p>
      <text:p text:style-name="P21">Is léir tionchar na n-imeachtaí geopholaitiúla a tharla le déanaí ar fud thorthaí an tsuirbhé, ós rud é go léiríonn roinnt táscairí treochta tuiscint mhéadaithe ar chineál síochánta, ról cosanta agus cur chuige comhoibritheach an Aontais Eorpaigh. Deir 74 % (+1 phointe céatadáin) de na freagróirí gur bhain a dtír tairbhe as a bheith ina ball den Aontas, arb ionann é agus an luach is airde a taifeadadh don cheist sin in 2025 ó cuireadh ceist uirthi den chéad uair ceithre scór bliain ó shin. Measann na saoránaigh gurb iad na príomhbhuntáistí rannchuidiú an Aontais leis an tsíocháin a chosaint agus leis an tslándáil a neartú (40%, +3 pc), agus an comhar feabhsaithe idir a dtír agus Ballstáit eile an Aontais (34%, -2 pc).</text:p>
      <text:p text:style-name="P21"><draw:g text:anchor-type="paragraph" draw:z-index="2" draw:name="Forme3" draw:style-name="gr9"><draw:frame draw:style-name="gr581" draw:text-style-name="P105" svg:width="16.901cm" svg:height="3.922cm" svg:x="0.027cm" svg:y="2.575cm"><draw:image xlink:href="Pictures/10000000000006E70000019A7BF92B84D87E5370.png" xlink:type="simple" xlink:show="embed" xlink:actuate="onLoad" draw:mime-type="image/png"><text:p/></draw:image></draw:frame><draw:frame draw:style-name="gr582" draw:text-style-name="P105" svg:width="6.954cm" svg:height="0.539cm" svg:x="3.473cm" svg:y="7.384cm"><draw:image xlink:href="Pictures/10000000000002040000002883F0DEB6A051F905.png" xlink:type="simple" xlink:show="embed" xlink:actuate="onLoad" draw:mime-type="image/png"><text:p/></draw:image></draw:frame><draw:frame draw:style-name="gr583" draw:text-style-name="P108" svg:width="14.824cm" svg:height="0.902cm" svg:x="0.002cm" svg:y="0.395cm"><draw:text-box><text:p text:style-name="P106"><text:span text:style-name="T41">QA4 Agus gach rud á chur san áireamh, an ndéarfá gur thairbhigh nó nár thairbhigh (Ár dTír) de bheith ina ball den Aontas Eorpach? (% - AE)</text:span></text:p></draw:text-box></draw:frame><draw:frame draw:style-name="gr584" draw:text-style-name="P108" svg:width="5.871cm" svg:height="0.902cm" svg:x="0.125cm" svg:y="1.383cm"><draw:text-box><text:p text:style-name="P106"><text:span text:style-name="T41">Foinse: Suirbhéanna Eorabharaiméadair ó Pharlaimint na hEorpa</text:span></text:p></draw:text-box></draw:frame><draw:frame draw:style-name="gr585" draw:text-style-name="P114" svg:width="2.2cm" svg:height="0.902cm" draw:transform="rotate (1.5707963267949) translate (1.127125cm 8.78240277777778cm)"><draw:text-box><text:p text:style-name="P109"><text:span text:style-name="T41">Meitheamh 2013</text:span></text:p></draw:text-box></draw:frame><draw:frame draw:style-name="gr586" draw:text-style-name="P114" svg:width="1.701cm" svg:height="1.101cm" draw:transform="rotate (1.5707963267949) translate (16.1272361111111cm 8.38376388888889cm)"><draw:text-box><text:p text:style-name="P109"><text:span text:style-name="T41">Aibreán 2026</text:span></text:p></draw:text-box></draw:frame><draw:frame draw:style-name="gr587" draw:text-style-name="P107" svg:width="1.8cm" svg:height="0.701cm" svg:x="2.826cm" svg:y="7.983cm"><draw:text-box><text:p text:style-name="P106"><text:span text:style-name="T41">Tairbhithe</text:span></text:p></draw:text-box></draw:frame><draw:frame draw:style-name="gr588" draw:text-style-name="P107" svg:width="2.2cm" svg:height="0.902cm" svg:x="4.826cm" svg:y="7.983cm"><draw:text-box><text:p text:style-name="P106"><text:span text:style-name="T41">Níor thairbhigh</text:span></text:p></draw:text-box></draw:frame><draw:frame draw:style-name="gr589" draw:text-style-name="P107" svg:width="2.102cm" svg:height="0.902cm" svg:x="7.026cm" svg:y="7.983cm"><draw:text-box><text:p text:style-name="P106"><text:span text:style-name="T41">Níl a fhios agam</text:span></text:p></draw:text-box></draw:frame><draw:frame draw:style-name="gr590" draw:text-style-name="P108" svg:width="5.871cm" svg:height="0.902cm" svg:x="0.256cm" svg:y="8.613cm"><draw:text-box><text:p text:style-name="P106"><text:span text:style-name="T41">Foinse: Suirbhéanna Eorabharaiméadair ó Pharlaimint na hEorpa</text:span></text:p></draw:text-box></draw:frame></draw:g></text:p>
      <text:p text:style-name="P21"/>
      <text:p text:style-name="P23">Ina theannta sin, creideann 68 % (+2 phointe céatadáin) de mhuintir na hEorpa gur cheart ról an Aontais maidir le saoránaigh a chosaint ar ghéarchéimeanna domhanda agus ar rioscaí slándála a bheith níos tábhachtaí. Deir tromlach mór (90%, +1 pp) freisin gur cheart do Bhallstáit an Aontais a bheith níos aontaithe chun aghaidh a thabhairt ar na dúshláin dhomhanda atá ann faoi láthair agus 73% (=) go bhfuil níos mó acmhainní de dhíth ar an Aontas chun é sin a bhaint amach, agus aontaíonn 90% gur cheart don Aontas urraim don dlí idirnáisiúnta a chur chun cinn i ngach tír.</text:p>
      <text:p text:style-name="P21">Chun a sheasamh ar domhan a neartú, deir na saoránaigh gur cheart don Aontas tosaíocht a thabhairt don chosaint agus don tslándáil (39%, -1 pointe céatadáin), agus neamhspleáchas fuinnimh, acmhainní agus bonneagar ina dhiaidh sin (35%, +6pp). Is iad an tsíocháin (51%, -1 pc) agus an daonlathas (32%, -3 pc) na croíluachanna ar mian le saoránaigh go ndéanfadh Parlaimint na hEorpa iad a chosaint mar ábhar tosaíochta.</text:p>
      <text:p text:style-name="P21"><draw:g text:anchor-type="paragraph" draw:z-index="3" draw:name="Forme4" draw:style-name="gr9"><draw:frame draw:style-name="gr559" draw:text-style-name="P105" svg:width="8.261cm" svg:height="16.691cm" svg:x="7.045cm" svg:y="1.239cm"><draw:image xlink:href="Pictures/100000000000029F000004EA0771BFC7B715AE1F.png" xlink:type="simple" xlink:show="embed" xlink:actuate="onLoad" draw:mime-type="image/png"><text:p/></draw:image></draw:frame><draw:frame draw:style-name="gr560" draw:text-style-name="P120" svg:width="4.597cm" svg:height="0.578cm" svg:x="2.272cm" svg:y="1.47cm"><draw:text-box><text:p text:style-name="P109"><text:span text:style-name="T41">Cosaint agus slándáil</text:span></text:p></draw:text-box></draw:frame><draw:frame draw:style-name="gr561" draw:text-style-name="P120" svg:width="6.002cm" svg:height="0.902cm" svg:x="1.095cm" svg:y="2.269cm"><draw:text-box><text:p text:style-name="P109"><text:span text:style-name="T41">Neamhspleáchas fuinnimh, acmhainní agus bonneagair</text:span></text:p></draw:text-box></draw:frame><draw:frame draw:style-name="gr562" draw:text-style-name="P120" svg:width="4.691cm" svg:height="0.902cm" svg:x="2.44cm" svg:y="3.272cm"><draw:text-box><text:p text:style-name="P109"><text:span text:style-name="T41">Iomaíochas, geilleagar agus tionsclaíocht</text:span></text:p></draw:text-box></draw:frame><draw:frame draw:style-name="gr563" draw:text-style-name="P120" svg:width="3.521cm" svg:height="0.902cm" svg:x="3.54cm" svg:y="4.184cm"><draw:text-box><text:p text:style-name="P109"><text:span text:style-name="T41">Slándáil bia agus talmhaíocht</text:span></text:p></draw:text-box></draw:frame><draw:frame draw:style-name="gr564" draw:text-style-name="P120" svg:width="6.905cm" svg:height="0.902cm" svg:x="0.24cm" svg:y="5.16cm"><draw:text-box><text:p text:style-name="P109"><text:span text:style-name="T41">Luachanna an Aontais, lena n-áirítear an daonlathas agus cosaint chearta an duine</text:span></text:p></draw:text-box></draw:frame><draw:frame draw:style-name="gr565" draw:text-style-name="P120" svg:width="4.058cm" svg:height="0.578cm" svg:x="3.034cm" svg:y="6.072cm"><draw:text-box><text:p text:style-name="P109"><text:span text:style-name="T41">Oideachas agus taighde</text:span></text:p></draw:text-box></draw:frame><draw:frame draw:style-name="gr566" draw:text-style-name="P120" svg:width="6.263cm" svg:height="0.578cm" svg:x="0.919cm" svg:y="6.985cm"><draw:text-box><text:p text:style-name="P109"><text:span text:style-name="T41">Caidreamh eachtrach agus taidhleoireacht</text:span></text:p></draw:text-box></draw:frame><draw:frame draw:style-name="gr567" draw:text-style-name="P120" svg:width="6.095cm" svg:height="0.902cm" svg:x="1.002cm" svg:y="7.924cm"><draw:text-box><text:p text:style-name="P109"><text:span text:style-name="T41">Déimeagrafaíocht, imirce agus aosú an daonra</text:span></text:p></draw:text-box></draw:frame><draw:frame draw:style-name="gr568" draw:text-style-name="P120" svg:width="6cm" svg:height="0.902cm" svg:x="1.256cm" svg:y="8.809cm"><draw:text-box><text:p text:style-name="P109"><text:span text:style-name="T41">Gníomhú ar son na haeráide agus laghduithe ar astaíochtaí</text:span></text:p></draw:text-box></draw:frame><draw:frame draw:style-name="gr569" draw:text-style-name="P120" svg:width="5.418cm" svg:height="0.578cm" svg:x="1.679cm" svg:y="9.721cm"><draw:text-box><text:p text:style-name="P109"><text:span text:style-name="T41">Trádáil idirnáisiúnta</text:span></text:p></draw:text-box></draw:frame><draw:frame draw:style-name="gr570" draw:text-style-name="P120" svg:width="5.248cm" svg:height="1.551cm" svg:x="1.933cm" svg:y="10.541cm"><draw:text-box><text:p text:style-name="P109"><text:span text:style-name="T41">An teicneolaíocht agus an nuálaíocht, lena n-áirítear an teicneolaíocht shaorga</text:span></text:p><text:p text:style-name="P109"><text:span text:style-name="T41">Faisnéis (Al)</text:span></text:p></draw:text-box></draw:frame><draw:frame draw:style-name="gr571" draw:text-style-name="P120" svg:width="5.763cm" svg:height="0.902cm" svg:x="1.256cm" svg:y="11.665cm"><draw:text-box><text:p text:style-name="P109"><text:span text:style-name="T41">Méadú an Aontais agus caidreamh comharsanachta</text:span></text:p></draw:text-box></draw:frame><draw:frame draw:style-name="gr572" draw:text-style-name="P120" svg:width="2.229cm" svg:height="0.578cm" svg:x="4.726cm" svg:y="12.547cm"><draw:text-box><text:p text:style-name="P109"><text:span text:style-name="T41">An Euro</text:span></text:p></draw:text-box></draw:frame><draw:frame draw:style-name="gr573" draw:text-style-name="P120" svg:width="1.779cm" svg:height="0.578cm" svg:x="5.318cm" svg:y="13.369cm"><draw:text-box><text:p text:style-name="P109"><text:span text:style-name="T41">Cultúr</text:span></text:p></draw:text-box></draw:frame><draw:frame draw:style-name="gr574" draw:text-style-name="P120" svg:width="3.895cm" svg:height="0.578cm" svg:x="3.286cm" svg:y="14.309cm"><draw:text-box><text:p text:style-name="P109"><text:span text:style-name="T41">Eile (SPONTANEOUS)</text:span></text:p></draw:text-box></draw:frame><draw:frame draw:style-name="gr575" draw:text-style-name="P120" svg:width="3.876cm" svg:height="0.902cm" svg:x="3.202cm" svg:y="15.221cm"><draw:text-box><text:p text:style-name="P109"><text:span text:style-name="T41">Ceann ar bith (SPONTANEOUS)</text:span></text:p></draw:text-box></draw:frame><draw:frame draw:style-name="gr576" draw:text-style-name="P120" svg:width="2.879cm" svg:height="0.578cm" svg:x="4.302cm" svg:y="16.196cm"><draw:text-box><text:p text:style-name="P109"><text:span text:style-name="T41">Níl a fhios agam</text:span></text:p></draw:text-box></draw:frame><draw:frame draw:style-name="gr577" draw:text-style-name="P105" svg:width="3.181cm" svg:height="0.361cm" svg:x="11.345cm" svg:y="14.773cm"><draw:image xlink:href="Pictures/100000000000008E0000000F542433C1C3217FBE.png" xlink:type="simple" xlink:show="embed" xlink:actuate="onLoad" draw:mime-type="image/png"><text:p/></draw:image></draw:frame><draw:frame draw:style-name="gr578" draw:text-style-name="P108" svg:width="2.287cm" svg:height="1.227cm" svg:x="10.668cm" svg:y="15.161cm"><draw:text-box><text:p text:style-name="P106"><text:span text:style-name="T41">Aibreán/Bealtaine 2026</text:span></text:p></draw:text-box></draw:frame><draw:frame draw:style-name="gr579" draw:text-style-name="P108" svg:width="2.581cm" svg:height="0.902cm" svg:x="13.168cm" svg:y="15.225cm"><draw:text-box><text:p text:style-name="P106"><text:span text:style-name="T42">Δ</text:span><text:span text:style-name="T41"> Samhain 2025 </text:span></text:p></draw:text-box></draw:frame><draw:frame draw:style-name="gr580" draw:text-style-name="P132" svg:width="15.638cm" svg:height="1.47cm" svg:x="0.489cm" svg:y="0.011cm"><draw:text-box><text:p text:style-name="P106"><text:span text:style-name="T49">QA11ab Ag smaoineamh ar an todhchaí, cé acu de na gnéithe seo a leanas ar cheart don Aontas díriú orthu chun a sheasamh ar domhan a neartú? Ar an gcéad dul síos? Agus ansin? (MAX. 3 FREAGRAÍ) (%)</text:span></text:p></draw:text-box></draw:frame></draw:g></text:p>
      <text:p text:style-name="P46">Ag maireachtáil san Eoraip: caighdeán maith beatha ach eagla go dtitfeadh caighdeáin mhaireachtála</text:p>
      <text:p text:style-name="P21">Díríonn Eorabharaiméadar Earrach 2026 ar an gcaoi a mbraitheann saoránaigh cáilíocht na beatha san Aontas. Go ginearálta, tá sé seo le feiceáil i bhfianaise dhearfach: Deir 83% de na freagróirí go bhfuil siad sásta lena gcáilíocht saoil, agus deir 17% nach bhfuil siad. Deir formhór shaoránaigh an Aontais (62%) gur fhan a gcáilíocht saoil (ó thaobh compoird agus buiséid de) mar an gcéanna le 12 mhí anuas, agus deir 27% go bhfuil meath tagtha air agus 11% go bhfuil feabhas tagtha air. I gcomparáid le mórgheilleagair eile an domhain, meastar go forleathan gur áit chónaithe níos fearr é an tAontas: Deir 62% de mhuintir na hEorpa go bhfuil cáilíocht na beatha san Aontas níos fearr ná mar atá sna Stáit Aontaithe agus deir 67% go bhfuil sí níos fearr ná mar atá sa tSín.</text:p>
      <text:p text:style-name="P21">Chun a fháil amach cén cháilíocht saoil atá i gceist do mhuintir na hEorpa, d’iarr na hagallóirí ar fhreagróirí an tábhacht a bhaineann le gnéithe éagsúla den choincheap sin a mheas. De réir shaoránaigh an Aontais, is iad ‘an tsláinte fhisiciúil agus an mheabhairshláinte’ (51 %), ‘an staid airgeadais agus an cumas chun íoc as an saol laethúil’ (49 %), agus ‘cáilíocht agus inrochtaineacht an chúraim sláinte’ (46 %) na príomhchodanna de dhea-cháilíocht saoil. I measc na ngnéithe eile tá ‘an saol sóisialta (teaghlach, cairde, caidrimh eile, etc.)’ (45 %), ‘sábháilteacht agus cáilíocht bia’ agus ‘sábháilteacht phoiblí agus slándáil phearsanta’ (40 % araon).</text:p>
      <text:p text:style-name="P21">Mar sin féin, nuair a chuirtear ceist ar fhreagróirí cén áit is mó a d’fhéadfadh athruithe dul chun tairbhe dá gcáilíocht saoil, athraíonn ord na dtrí fhreagra is fearr, agus bogann ábhair imní eacnamaíocha chun tosaigh: is iad athruithe i réimse na ‘staideanna airgeadais agus an chumais chun íoc as an saol laethúil’ (42%) is mó a chuirfeadh feabhas ar cháilíocht saoil mhuintir na hEorpa. Tá tábhacht ag baint le cáilíocht agus inrochtaineacht an chúraim sláinte (37%) agus na sláinte coirp agus meabhairshláinte (35%). </text:p>
      <text:p text:style-name="P21"/>
      <text:p text:style-name="P46"><draw:g text:anchor-type="paragraph" draw:z-index="4" draw:name="Forme5" draw:style-name="gr9"><draw:frame draw:style-name="gr539" draw:text-style-name="P105" svg:width="7.414cm" svg:height="12.302cm" svg:x="8.987cm" svg:y="1.996cm"><draw:image xlink:href="Pictures/10000000000002F8000004EDD2627911CE26D574.png" xlink:type="simple" xlink:show="embed" xlink:actuate="onLoad" draw:mime-type="image/png"><text:p/></draw:image></draw:frame><draw:frame draw:style-name="gr540" draw:text-style-name="P120" svg:width="4.698cm" svg:height="0.902cm" svg:x="4.099cm" svg:y="2.127cm"><draw:text-box><text:p text:style-name="P109"><text:span text:style-name="T41">Sláinte fhisiciúil agus mheabhrach</text:span></text:p></draw:text-box></draw:frame><draw:frame draw:style-name="gr541" draw:text-style-name="P120" svg:width="7.801cm" svg:height="0.902cm" svg:x="1cm" svg:y="2.727cm"><draw:text-box><text:p text:style-name="P109"><text:span text:style-name="T41">Staid airgeadais agus an cumas chun íoc as an saol laethúil</text:span></text:p></draw:text-box></draw:frame><draw:frame draw:style-name="gr542" draw:text-style-name="P120" svg:width="6.543cm" svg:height="0.902cm" svg:x="2.2cm" svg:y="3.397cm"><draw:text-box><text:p text:style-name="P109"><text:span text:style-name="T41">Cáilíocht agus inrochtaineacht an chúraim sláinte</text:span></text:p></draw:text-box></draw:frame><draw:frame draw:style-name="gr543" draw:text-style-name="P120" svg:width="8.4cm" svg:height="0.578cm" svg:x="0.6cm" svg:y="3.928cm"><draw:text-box><text:p text:style-name="P109"><text:span text:style-name="T41">Saol sóisialta (teaghlach, cairde, caidrimh eile, etc.)</text:span></text:p></draw:text-box></draw:frame><draw:frame draw:style-name="gr544" draw:text-style-name="P120" svg:width="6.921cm" svg:height="0.578cm" svg:x="2cm" svg:y="4.528cm"><draw:text-box><text:p text:style-name="P109"><text:span text:style-name="T41">Sábháilteacht agus cáilíocht bia</text:span></text:p></draw:text-box></draw:frame><draw:frame draw:style-name="gr545" draw:text-style-name="P120" svg:width="7.478cm" svg:height="0.578cm" svg:x="1.499cm" svg:y="5.327cm"><draw:text-box><text:p text:style-name="P109"><text:span text:style-name="T41">Sábháilteacht phoiblí agus slándáil phearsanta</text:span></text:p></draw:text-box></draw:frame><draw:frame draw:style-name="gr546" draw:text-style-name="P120" svg:width="8.342cm" svg:height="0.578cm" svg:x="0.499cm" svg:y="5.997cm"><draw:text-box><text:p text:style-name="P109"><text:span text:style-name="T41">Slándáil poist agus dálaí oibre</text:span></text:p></draw:text-box></draw:frame><draw:frame draw:style-name="gr547" draw:text-style-name="P120" svg:width="6.601cm" svg:height="0.578cm" svg:x="2.2cm" svg:y="6.498cm"><draw:text-box><text:p text:style-name="P109"><text:span text:style-name="T41">Inacmhainneacht agus cáilíocht tithíochta</text:span></text:p></draw:text-box></draw:frame><draw:frame draw:style-name="gr548" draw:text-style-name="P120" svg:width="7.7cm" svg:height="0.578cm" svg:x="1.3cm" svg:y="7.128cm"><draw:text-box><text:p text:style-name="P109"><text:span text:style-name="T41">Cáilíocht an chomhshaoil (aer, uisce, etc.)</text:span></text:p></draw:text-box></draw:frame><draw:frame draw:style-name="gr549" draw:text-style-name="P120" svg:width="8.901cm" svg:height="0.89cm" svg:x="0cm" svg:y="7.609cm"><draw:text-box><text:p text:style-name="P109"><text:span text:style-name="T41">Cearta agus saoirsí sibhialta (saoirse cainte, cearta polaitiúla, etc.)</text:span></text:p></draw:text-box></draw:frame><draw:frame draw:style-name="gr550" draw:text-style-name="P120" svg:width="7.901cm" svg:height="0.578cm" svg:x="1cm" svg:y="8.398cm"><draw:text-box><text:p text:style-name="P109"><text:span text:style-name="T41">Cáilíocht an oideachais agus deiseanna foghlama</text:span></text:p></draw:text-box></draw:frame><draw:frame draw:style-name="gr551" draw:text-style-name="P120" svg:width="5.501cm" svg:height="0.578cm" svg:x="3.401cm" svg:y="8.997cm"><draw:text-box><text:p text:style-name="P109"><text:span text:style-name="T41">Cothromaíocht oibre is saoil</text:span></text:p></draw:text-box></draw:frame><draw:frame draw:style-name="gr552" draw:text-style-name="P120" svg:width="6.3cm" svg:height="0.578cm" svg:x="2.701cm" svg:y="9.698cm"><draw:text-box><text:p text:style-name="P109"><text:span text:style-name="T41">Rochtain ar an dúlra agus ar spásanna glasa</text:span></text:p></draw:text-box></draw:frame><draw:frame draw:style-name="gr553" draw:text-style-name="P120" svg:width="5.462cm" svg:height="0.578cm" svg:x="3.401cm" svg:y="10.297cm"><draw:text-box><text:p text:style-name="P109"><text:span text:style-name="T41">Éifeachtúlacht seirbhísí poiblí</text:span></text:p></draw:text-box></draw:frame><draw:frame draw:style-name="gr554" draw:text-style-name="P120" svg:width="8.3cm" svg:height="0.578cm" svg:x="0.801cm" svg:y="10.927cm"><draw:text-box><text:p text:style-name="P109"><text:span text:style-name="T41">Cáilíocht an iompair agus éascaíocht dul timpeall</text:span></text:p></draw:text-box></draw:frame><draw:frame draw:style-name="gr555" draw:text-style-name="P120" svg:width="4.476cm" svg:height="0.578cm" svg:x="4.399cm" svg:y="11.527cm"><draw:text-box><text:p text:style-name="P109"><text:span text:style-name="T41">Rochtain ar chultúr</text:span></text:p></draw:text-box></draw:frame><draw:frame draw:style-name="gr556" draw:text-style-name="P120" svg:width="5.031cm" svg:height="0.578cm" svg:x="3.9cm" svg:y="12.197cm"><draw:text-box><text:p text:style-name="P109"><text:span text:style-name="T41">Eile (SPONTANEOUS)</text:span></text:p></draw:text-box></draw:frame><draw:frame draw:style-name="gr557" draw:text-style-name="P120" svg:width="3.176cm" svg:height="0.578cm" svg:x="5.699cm" svg:y="12.797cm"><draw:text-box><text:p text:style-name="P109"><text:span text:style-name="T41">Níl a fhios agam</text:span></text:p></draw:text-box></draw:frame><draw:frame draw:style-name="gr558" draw:text-style-name="P133" svg:width="15.401cm" svg:height="1.592cm" svg:x="0.7cm" svg:y="0.109cm"><draw:text-box><text:p text:style-name="P106"><text:span text:style-name="T50">QA13 D’fhéadfadh tuairimí éagsúla a bheith ag daoine maidir le ‘cáilíocht na beatha’. Ar do shon, cé acu ceann amháin díobh seo a leanas is tábhachtaí le haghaidh dea-chaighdeán beatha? (AE27) (%)</text:span></text:p></draw:text-box></draw:frame></draw:g>Costas an bhrú maireachtála</text:p>
      <text:p text:style-name="P21">Tá an tuairim gur gá feabhas a chur ar shaincheisteanna eacnamaíocha ag teacht le freagraí mhuintir na hEorpa ar an gceist lena gcuirtear na hábhair ar mian leo go ndíreodh Parlaimint na hEorpa orthu mar ábhar tosaíochta. Is é ‘boilsciú, praghsanna atá ag ardú agus an costas maireachtála’ príomhthosaíocht na saoránach do Pharlaimint na hEorpa (47 %, +6 phointe céatadáin ó fhómhar 2025). Tá tábhacht bainte amach ag an tsaincheist sin, a bhí go hard ar an gclár oibre cheana féin, agus is í an phríomhábhar anois í le corrlach dhá phointe dhéag. Ina dhiaidh sin tá an ‘geilleagar agus cruthú post’ (35%, =) agus ‘cosaint agus slándáil an Aontais’ (34%, =). Tá ionchais éagsúla ag na saoránaigh maidir lena gcaighdeán maireachtála féin: Tá 50 % (-4 phointe céatadáin) de mhuintir na hEorpa ag súil go bhfanfaidh sé mar an gcéanna sna cúig bliana amach romhainn, tá 29 % (+ 1 phointe céatadáin) ag súil go dtiocfaidh laghdú air, agus tá 18 % (+ 2 phointe céatadáin) ag súil go dtiocfaidh feabhas air. </text:p>
      <text:p text:style-name="P21"/>
      <text:p text:style-name="P23">Sa chomhthéacs sin, fiafraíodh de na freagróirí cad iad na focail is fearr a chuireann síos ar a staid mhothúchánach reatha. Léiríonn na torthaí an staid dhébhríoch sin, agus is iad neamhchinnteacht (44%) agus dóchas (43%) na freagraí is minice a roghnaítear, agus muinín (33%) agus suaimhneas (27%) ina dhiaidh sin. Leanann sonas (22%), agus imní agus diongbháilteacht (21% araon) go dlúth le frustrachas agus le heaspa cabhrach (23% araon), agus is é fearg (15%) an freagra is minice a roghnaítear. </text:p>
      <text:p text:style-name="P21"><draw:g text:anchor-type="paragraph" draw:z-index="5" draw:name="Forme6" draw:style-name="gr9"><draw:frame draw:style-name="gr525" draw:text-style-name="P105" svg:width="6.046cm" svg:height="10.401cm" svg:x="4.955cm" svg:y="1.708cm"><draw:image xlink:href="Pictures/10000000000001F40000035CEB94A6449CF435D9.png" xlink:type="simple" xlink:show="embed" xlink:actuate="onLoad" draw:mime-type="image/png"><text:p/></draw:image></draw:frame><draw:frame draw:style-name="gr526" draw:text-style-name="P132" svg:width="10.18cm" svg:height="1.47cm" svg:x="0.22cm" svg:y="0.219cm"><draw:text-box><text:p text:style-name="P106"><text:span text:style-name="T49">QA6ab Cad iad na mothúcháin is fearr a chuireann síos ar do staid mhothúchánach reatha? Ar an gcéad dul síos? Agus ansin? (MAX. 4 FREAGRAÍ) (%)</text:span></text:p></draw:text-box></draw:frame><draw:frame draw:style-name="gr527" draw:text-style-name="P120" svg:width="3.026cm" svg:height="0.578cm" svg:x="1.976cm" svg:y="1.807cm"><draw:text-box><text:p text:style-name="P109"><text:span text:style-name="T41">Neamhchinnteacht</text:span></text:p></draw:text-box></draw:frame><draw:frame draw:style-name="gr528" draw:text-style-name="P120" svg:width="2.973cm" svg:height="0.578cm" svg:x="1.827cm" svg:y="2.658cm"><draw:text-box><text:p text:style-name="P109"><text:span text:style-name="T41">Dóchas</text:span></text:p></draw:text-box></draw:frame><draw:frame draw:style-name="gr529" draw:text-style-name="P120" svg:width="3.2cm" svg:height="0.578cm" svg:x="1.9cm" svg:y="3.436cm"><draw:text-box><text:p text:style-name="P109"><text:span text:style-name="T41">Muinín</text:span></text:p></draw:text-box></draw:frame><draw:frame draw:style-name="gr530" draw:text-style-name="P120" svg:width="2.901cm" svg:height="0.578cm" svg:x="2.101cm" svg:y="4.207cm"><draw:text-box><text:p text:style-name="P109"><text:span text:style-name="T41">Serenity</text:span></text:p></draw:text-box></draw:frame><draw:frame draw:style-name="gr531" draw:text-style-name="P120" svg:width="3.102cm" svg:height="0.578cm" svg:x="1.9cm" svg:y="5.036cm"><draw:text-box><text:p text:style-name="P109"><text:span text:style-name="T41">Léaráid</text:span></text:p></draw:text-box></draw:frame><draw:frame draw:style-name="gr532" draw:text-style-name="P120" svg:width="3.573cm" svg:height="0.578cm" svg:x="1.6cm" svg:y="5.908cm"><draw:text-box><text:p text:style-name="P109"><text:span text:style-name="T41">Easpa cabhrach</text:span></text:p></draw:text-box></draw:frame><draw:frame draw:style-name="gr533" draw:text-style-name="P120" svg:width="3.34cm" svg:height="0.578cm" svg:x="1.7cm" svg:y="6.638cm"><draw:text-box><text:p text:style-name="P109"><text:span text:style-name="T41">Sonas</text:span></text:p></draw:text-box></draw:frame><draw:frame draw:style-name="gr534" draw:text-style-name="P120" svg:width="3.238cm" svg:height="0.578cm" svg:x="1.7cm" svg:y="7.437cm"><draw:text-box><text:p text:style-name="P109"><text:span text:style-name="T41">Imní</text:span></text:p></draw:text-box></draw:frame><draw:frame draw:style-name="gr535" draw:text-style-name="P120" svg:width="3.345cm" svg:height="0.578cm" svg:x="1.7cm" svg:y="8.306cm"><draw:text-box><text:p text:style-name="P109"><text:span text:style-name="T41">Cinneadh</text:span></text:p></draw:text-box></draw:frame><draw:frame draw:style-name="gr536" draw:text-style-name="P120" svg:width="2.137cm" svg:height="0.578cm" svg:x="2.9cm" svg:y="9.137cm"><draw:text-box><text:p text:style-name="P109"><text:span text:style-name="T41">Fearg</text:span></text:p></draw:text-box></draw:frame><draw:frame draw:style-name="gr537" draw:text-style-name="P120" svg:width="5.211cm" svg:height="0.578cm" svg:x="0cm" svg:y="9.936cm"><draw:text-box><text:p text:style-name="P109"><text:span text:style-name="T41">Eile (SPONTANEOUS)</text:span></text:p></draw:text-box></draw:frame><draw:frame draw:style-name="gr538" draw:text-style-name="P120" svg:width="3.195cm" svg:height="0.578cm" svg:x="2cm" svg:y="10.737cm"><draw:text-box><text:p text:style-name="P109"><text:span text:style-name="T41">Níl a fhios agam</text:span></text:p></draw:text-box></draw:frame></draw:g></text:p>
      <text:p text:style-name="P21"/>
      <text:p text:style-name="P46">An tAontas Eorpach agus a pharlaimint – daonlathas athléimneach</text:p>
      <text:p text:style-name="P21">D’fhan na táscairí ginearálta lena dtomhaistear formheas an Aontais agus Pharlaimint na hEorpa cobhsaí in Eorabharaiméadar Earrach 2026 Pharlaimint na hEorpa, cé is moite d’eisceacht shuntasach amháin: Deir 59 % de na freagróirí anois go bhfuil siad sásta leis an gcaoi a n-oibríonn an daonlathas san Aontas, méadú cúig phointe céatadáin ó mhí na Samhna 2025, agus cothrom leis an leibhéal is airde a taifeadadh riamh, in 2022. Tá an táscaire maidir le formheas ginearálta an Aontais gan athrú a bheag nó a mhór - tá íomhá dhearfach den Aontas ag leath de na freagróirí (50%, +1 pp), tá íomhá neodrach ag 33% (-1 pp) agus tá íomhá dhiúltach ag 17% (=).</text:p>
      <text:p text:style-name="P21">Tá méadú dhá phointe céatadáin tagtha ar fheasacht Pharlaimint na hEorpa ó rinneadh í a thomhas go deireanach i mí Mheán Fómhair/mí Dheireadh Fómhair 2023: Deir 66% de mhuintir na hEorpa anois go bhfuil rud éigin léite, feicthe nó cloiste acu le déanaí faoi Pharlaimint na hEorpa, agus deir 34% (-2 pc) nach bhfuil. Níl aon athrú ar íomhá ghinearálta Pharlaimint na hEorpa ó fhómhar 2025: Tá íomhá dhearfach ag 38% de na freagróirí, íomhá neodrach 41% agus íomhá dhiúltach 20%. Idir an dá linn, ba mhaith le 60 % de na saoránaigh (+1 pc) go mbeadh ról níos tábhachtaí ag Parlaimint na hEorpa amach anseo.</text:p>
      <text:p text:style-name="P21"/>
      <text:h text:style-name="P14" text:outline-level="1"><text:bookmark-start text:name="__RefHeading___Toc26518_3332985097"/>An Mhodheolaíocht<text:bookmark-end text:name="__RefHeading___Toc26518_3332985097"/></text:h>
      <text:p text:style-name="P21"/>
      <text:p text:style-name="P6">An Mhodheolaíocht</text:p>
      <text:p text:style-name="P21">Rinne Verian an suirbhé idir an 9 Aibreán agus an 4 Bealtaine 2026 i ngach ceann de 27 mBallstát an Aontais. Rinneadh 26421 agallamh san iomlán. Rinneadh torthaí an Aontais a ualú de réir mhéid an daonra i ngach tír.</text:p>
      <text:p text:style-name="P21">Déantar suirbhéanna Eorabharaiméadair a riar duine le duine i dtithe daoine nó ar leac an dorais acu, sa teanga náisiúnta. I ngach tír, baineadh úsáid as CAPI (Agallamh Pearsanta Ríomhchuidithe).</text:p>
      <text:p text:style-name="P21">Sa Chipir, sa Danmhairg, i Málta, san Fhionlainn agus sa tSualainn, rinneadh roinnt agallamh trí fhísagallamh ríomhchuidithe (CAVI). Déanann an t-agallóir an ceistneoir a riar go cianda ar an bhfreagróir trí fhíschomhdháil, áit ar féidir leis an dá chuid a chéile a fheiceáil: tá coinníollacha na n-agallamh an-chosúil le coinníollacha duine le duine.</text:p>
      <text:p text:style-name="P21">Tar éis Rialachán Ginearálta an Aontais maidir le Cosaint Sonraí (RGCS), fiafraíodh de na freagróirí an n-aontóidís nó nach n-aontóidís go gcuirfí ceisteanna orthu maidir le saincheisteanna a d’fhéadfaí a mheas a bheith ‘íogair’.</text:p>
      <text:p text:style-name="P21">Ba cheart don léitheoir a bheith ar an eolas go meastar sa tuarascáil seo go bhfuil éabhlóid táscaire shonraigh amháin cobhsaí ar an iomlán nuair a athraíonn sé faoi +/-2 phointe céatadáin nó níos lú. Chun tuilleadh eolais a fháil, féach an tábla a léirítear ar leathanach 173 maidir leis an lamháil earráide ag brath ar líon na n-agallamh.</text:p>
      <text:p text:style-name="P21">Tabhair faoi deara: Sa tuarascáil seo, déantar tagairt do thíortha AE lena ngiorrúchán oifigiúil. Comhfhreagraíonn na giorrúcháin a úsáidtear sa tuarascáil seo do na nithe seo a leanas:</text:p>
      <table:table table:name="Tableau1" table:style-name="Tableau1">
        <table:table-column table:style-name="Tableau1.A"/>
        <table:table-column table:style-name="Tableau1.B"/>
        <table:table-column table:style-name="Tableau1.C"/>
        <table:table-column table:style-name="Tableau1.D"/>
        <table:table-row>
          <table:table-cell table:style-name="Tableau1.A1" office:value-type="string">
            <text:p text:style-name="P47">an Bheilg </text:p>
          </table:table-cell>
          <table:table-cell table:style-name="Tableau1.A1" office:value-type="string">
            <text:p text:style-name="P47">BE </text:p>
          </table:table-cell>
          <table:table-cell table:style-name="Tableau1.A1" office:value-type="string">
            <text:p text:style-name="P48">an Liotuáin </text:p>
          </table:table-cell>
          <table:table-cell table:style-name="Tableau1.A1" office:value-type="string">
            <text:p text:style-name="P47">LT </text:p>
          </table:table-cell>
        </table:table-row>
        <table:table-row>
          <table:table-cell table:style-name="Tableau1.A1" office:value-type="string">
            <text:p text:style-name="P47">an Bhulgáir </text:p>
          </table:table-cell>
          <table:table-cell table:style-name="Tableau1.A1" office:value-type="string">
            <text:p text:style-name="P47">BG </text:p>
          </table:table-cell>
          <table:table-cell table:style-name="Tableau1.A1" office:value-type="string">
            <text:p text:style-name="P47">Lucsamburg </text:p>
          </table:table-cell>
          <table:table-cell table:style-name="Tableau1.A1" office:value-type="string">
            <text:p text:style-name="P47">LU </text:p>
          </table:table-cell>
        </table:table-row>
        <table:table-row>
          <table:table-cell table:style-name="Tableau1.A1" office:value-type="string">
            <text:p text:style-name="P47">an tSeicia </text:p>
          </table:table-cell>
          <table:table-cell table:style-name="Tableau1.A1" office:value-type="string">
            <text:p text:style-name="P47">CZ </text:p>
          </table:table-cell>
          <table:table-cell table:style-name="Tableau1.A1" office:value-type="string">
            <text:p text:style-name="P47">an Ungáir </text:p>
          </table:table-cell>
          <table:table-cell table:style-name="Tableau1.A1" office:value-type="string">
            <text:p text:style-name="P47">HU </text:p>
          </table:table-cell>
        </table:table-row>
        <table:table-row>
          <table:table-cell table:style-name="Tableau1.A1" office:value-type="string">
            <text:p text:style-name="P47">an Danmhairg </text:p>
          </table:table-cell>
          <table:table-cell table:style-name="Tableau1.A1" office:value-type="string">
            <text:p text:style-name="P47">DK </text:p>
          </table:table-cell>
          <table:table-cell table:style-name="Tableau1.A1" office:value-type="string">
            <text:p text:style-name="P47">Málta </text:p>
          </table:table-cell>
          <table:table-cell table:style-name="Tableau1.A1" office:value-type="string">
            <text:p text:style-name="P47">MT </text:p>
          </table:table-cell>
        </table:table-row>
        <table:table-row>
          <table:table-cell table:style-name="Tableau1.A1" office:value-type="string">
            <text:p text:style-name="P47">an Ghearmáin </text:p>
          </table:table-cell>
          <table:table-cell table:style-name="Tableau1.A1" office:value-type="string">
            <text:p text:style-name="P47">DE </text:p>
          </table:table-cell>
          <table:table-cell table:style-name="Tableau1.A1" office:value-type="string">
            <text:p text:style-name="P47">An Ísiltír </text:p>
          </table:table-cell>
          <table:table-cell table:style-name="Tableau1.A1" office:value-type="string">
            <text:p text:style-name="P47">NL </text:p>
          </table:table-cell>
        </table:table-row>
        <table:table-row>
          <table:table-cell table:style-name="Tableau1.A1" office:value-type="string">
            <text:p text:style-name="P47">an Eastóin </text:p>
          </table:table-cell>
          <table:table-cell table:style-name="Tableau1.A1" office:value-type="string">
            <text:p text:style-name="P47">EE </text:p>
          </table:table-cell>
          <table:table-cell table:style-name="Tableau1.A1" office:value-type="string">
            <text:p text:style-name="P47">an Ostair </text:p>
          </table:table-cell>
          <table:table-cell table:style-name="Tableau1.A1" office:value-type="string">
            <text:p text:style-name="P47">AT </text:p>
          </table:table-cell>
        </table:table-row>
        <table:table-row>
          <table:table-cell table:style-name="Tableau1.A1" office:value-type="string">
            <text:p text:style-name="P47">Éire </text:p>
          </table:table-cell>
          <table:table-cell table:style-name="Tableau1.A1" office:value-type="string">
            <text:p text:style-name="P47">IE </text:p>
          </table:table-cell>
          <table:table-cell table:style-name="Tableau1.A1" office:value-type="string">
            <text:p text:style-name="P47">an Pholainn </text:p>
          </table:table-cell>
          <table:table-cell table:style-name="Tableau1.A1" office:value-type="string">
            <text:p text:style-name="P47">PL </text:p>
          </table:table-cell>
        </table:table-row>
        <table:table-row>
          <table:table-cell table:style-name="Tableau1.A1" office:value-type="string">
            <text:p text:style-name="P47">an Ghréig </text:p>
          </table:table-cell>
          <table:table-cell table:style-name="Tableau1.A1" office:value-type="string">
            <text:p text:style-name="P47">EL </text:p>
          </table:table-cell>
          <table:table-cell table:style-name="Tableau1.A1" office:value-type="string">
            <text:p text:style-name="P47">an Phortaingéil </text:p>
          </table:table-cell>
          <table:table-cell table:style-name="Tableau1.A1" office:value-type="string">
            <text:p text:style-name="P47">PT </text:p>
          </table:table-cell>
        </table:table-row>
        <table:table-row>
          <table:table-cell table:style-name="Tableau1.A1" office:value-type="string">
            <text:p text:style-name="P47">an Spáinn </text:p>
          </table:table-cell>
          <table:table-cell table:style-name="Tableau1.A1" office:value-type="string">
            <text:p text:style-name="P47">ES </text:p>
          </table:table-cell>
          <table:table-cell table:style-name="Tableau1.A1" office:value-type="string">
            <text:p text:style-name="P47">an Rómáin </text:p>
          </table:table-cell>
          <table:table-cell table:style-name="Tableau1.A1" office:value-type="string">
            <text:p text:style-name="P47">RO </text:p>
          </table:table-cell>
        </table:table-row>
        <table:table-row>
          <table:table-cell table:style-name="Tableau1.A1" office:value-type="string">
            <text:p text:style-name="P47">an Fhrainc </text:p>
          </table:table-cell>
          <table:table-cell table:style-name="Tableau1.A1" office:value-type="string">
            <text:p text:style-name="P47">FR </text:p>
          </table:table-cell>
          <table:table-cell table:style-name="Tableau1.A1" office:value-type="string">
            <text:p text:style-name="P47">an tSlóivéin </text:p>
          </table:table-cell>
          <table:table-cell table:style-name="Tableau1.A1" office:value-type="string">
            <text:p text:style-name="P47">SI </text:p>
          </table:table-cell>
        </table:table-row>
        <table:table-row>
          <table:table-cell table:style-name="Tableau1.A1" office:value-type="string">
            <text:p text:style-name="P47">an Chróit </text:p>
          </table:table-cell>
          <table:table-cell table:style-name="Tableau1.A1" office:value-type="string">
            <text:p text:style-name="P47">HR </text:p>
          </table:table-cell>
          <table:table-cell table:style-name="Tableau1.A1" office:value-type="string">
            <text:p text:style-name="P47">an tSlóvaic </text:p>
          </table:table-cell>
          <table:table-cell table:style-name="Tableau1.A1" office:value-type="string">
            <text:p text:style-name="P47">SK </text:p>
          </table:table-cell>
        </table:table-row>
        <table:table-row>
          <table:table-cell table:style-name="Tableau1.A1" office:value-type="string">
            <text:p text:style-name="P47">an Iodáil </text:p>
          </table:table-cell>
          <table:table-cell table:style-name="Tableau1.A1" office:value-type="string">
            <text:p text:style-name="P47">IT </text:p>
          </table:table-cell>
          <table:table-cell table:style-name="Tableau1.A1" office:value-type="string">
            <text:p text:style-name="P47">an Fhionlainn </text:p>
          </table:table-cell>
          <table:table-cell table:style-name="Tableau1.A1" office:value-type="string">
            <text:p text:style-name="P47"><text:span text:style-name="T39">FI</text:span> </text:p>
          </table:table-cell>
        </table:table-row>
        <table:table-row>
          <table:table-cell table:style-name="Tableau1.A1" office:value-type="string">
            <text:p text:style-name="P47">Poblacht na Cipire</text:p>
          </table:table-cell>
          <table:table-cell table:style-name="Tableau1.A1" office:value-type="string">
            <text:p text:style-name="P47">Bliain éilimh *</text:p>
          </table:table-cell>
          <table:table-cell table:style-name="Tableau1.A1" office:value-type="string">
            <text:p text:style-name="P47">an tSualainn </text:p>
          </table:table-cell>
          <table:table-cell table:style-name="Tableau1.A1" office:value-type="string">
            <text:p text:style-name="P47">SE </text:p>
          </table:table-cell>
        </table:table-row>
        <table:table-row>
          <table:table-cell table:style-name="Tableau1.A1" office:value-type="string">
            <text:p text:style-name="P47">an Laitvia </text:p>
          </table:table-cell>
          <table:table-cell table:style-name="Tableau1.A1" office:value-type="string">
            <text:p text:style-name="P47">LV </text:p>
          </table:table-cell>
          <table:table-cell table:style-name="Tableau1.A1" office:value-type="string">
            <text:p text:style-name="P59"/>
          </table:table-cell>
          <table:table-cell table:style-name="Tableau1.A1" office:value-type="string">
            <text:p text:style-name="P51"/>
          </table:table-cell>
        </table:table-row>
        <table:table-row>
          <table:table-cell table:style-name="Tableau1.A1" table:number-columns-spanned="3" office:value-type="string">
            <text:p text:style-name="P47">An tAontas Eorpach – meán ualaithe do na 27 mBallstát</text:p>
          </table:table-cell>
          <table:covered-table-cell/>
          <table:covered-table-cell/>
          <table:table-cell table:style-name="Tableau1.A1" office:value-type="string">
            <text:p text:style-name="P47">AE27</text:p>
          </table:table-cell>
        </table:table-row>
        <table:table-row>
          <table:table-cell table:style-name="Tableau1.A1" table:number-columns-spanned="3" office:value-type="string">
            <text:p text:style-name="P47">BE, FR, IT, LU, DE, AT, ES, PT, IE, NL, <text:span text:style-name="T39">FI,</text:span> EL,EE, SI, CY, MT, SK, LV, LT, HR, BG</text:p>
          </table:table-cell>
          <table:covered-table-cell/>
          <table:covered-table-cell/>
          <table:table-cell table:style-name="Tableau1.A1" office:value-type="string">
            <text:p text:style-name="P47">An limistéar euro</text:p>
          </table:table-cell>
        </table:table-row>
        <table:table-row>
          <table:table-cell table:style-name="Tableau1.A1" table:number-columns-spanned="3" office:value-type="string">
            <text:p text:style-name="P47">CZ, DK, HU, PL, RO, SE</text:p>
          </table:table-cell>
          <table:covered-table-cell/>
          <table:covered-table-cell/>
          <table:table-cell table:style-name="Tableau1.A1" office:value-type="string">
            <text:p text:style-name="P47">Nach bhfuil sa limistéar euro</text:p>
          </table:table-cell>
        </table:table-row>
        <table:table-row>
          <table:table-cell table:style-name="Tableau1.A1" table:number-columns-spanned="4" office:value-type="string">
            <text:p text:style-name="P47">*Tá an Chipir ina hiomláine ar cheann de 27 mBallstát an Aontais Eorpaigh. Mar sin féin, cuireadh an ‘acquis communautaire’ ar fionraí sa chuid sin den tír nach bhfuil faoi rialú rialtas Phoblacht na Cipire. Ar chúiseanna praiticiúla, ní áirítear sa chatagóir ‘CY’ agus i meán AE27 ach na hagallaimh a dhéantar sa chuid sin den tír atá faoi rialú rialtas Phoblacht na Cipire. </text:p>
          </table:table-cell>
          <table:covered-table-cell/>
          <table:covered-table-cell/>
          <table:covered-table-cell/>
        </table:table-row>
      </table:table>
      <text:p text:style-name="P21"/>
      <text:h text:style-name="P14" text:outline-level="1"><text:bookmark-start text:name="__RefHeading___Toc26520_3332985097"/>RÉAMHRÁ<text:bookmark-end text:name="__RefHeading___Toc26520_3332985097"/></text:h>
      <text:p text:style-name="P6">RÉAMHRÁ</text:p>
      <text:p text:style-name="P21">Rinne Verian an obair allamuigh do shuirbhé Eorabharaiméadair Earrach 2026 Pharlaimint na hEorpa idir an 9 Aibreán agus an 4 Bealtaine i ngach ceann de 27 mBallstát an Aontais. Chun torthaí an tsuirbhé a léirmhíniú i gceart, tá sé ríthábhachtach an comhthéacs polaitiúil agus sochaíoch tráth na hoibre allamuigh a chur san áireamh. Ní mór torthaí náisiúnta uile na gceisteanna a cuireadh sa suirbhé seo – agus, dá bhrí sin, na meántorthaí Eorpacha freisin – a fheiceáil i bhfianaise na staide agus na díospóireachta poiblí tráth na hoibre allamuigh.</text:p>
      <text:p text:style-name="P45">Géarchéim an Mheánoirthir agus an choinbhleacht san Iaráin agus sa Liobáin </text:p>
      <text:p text:style-name="P21">An 28 Feabhra 2026, sheol na Stáit Aontaithe agus Iosrael oibríocht mhíleata chomhpháirteach i gcoinne na hIaráine, rud a spreag an Iaráin chun freagairt d’ionsaithe diúracán agus ladrann atá dírithe ar Iosrael chomh maith le bunáiteanna míleata na Stát Aontaithe agus an Iarthair ar fud na Murascaille, lena n-áirítear i mBairéin, Cuáit, Catar, an Araib Shádach agus Aontas na nÉimíríochtaí Arabacha. Bhí iarmhairtí suntasacha domhanda ag an gcoinbhleacht, go háirithe trí Chaolas Hormuz a dhúnadh go páirteach, príomhbhealach idirthurais trína dtéann thart ar 20 % d’ola an domhain agus méideanna suntasacha gáis nádúrtha leachtaithe. Chuir sé sin le méadú géar ar phraghsanna fuinnimh, agus bhí tionchar aige sin ar sholáthar fuinnimh agus ráta boilscithe an Aontais Eorpaigh.</text:p>
      <text:p text:style-name="P45">Cogadh na Rúise i gcoinne na hÚcráine</text:p>
      <text:p text:style-name="P21">Lean cogadh foghach na Rúise i gcoinne na hÚcráine de thimpeallacht pholaitiúil agus slándála na hEorpa a mhúnlú le linn na tréimhse oibre allamuigh. Lean an tAontas Eorpach dá thacaíocht don Úcráin trí mheascán de bhearta daonnúla, polaitiúla, airgeadais agus míleata.</text:p>
      <text:p text:style-name="P21">An 11 Feabhra 2026, d’fhormheas Parlaimint na hEorpa pacáiste iasachta de chuid an Aontais chun tacú leis an Úcráin, tar éis do cheannairí an Aontais teacht ar chomhaontú go déanach in 2025 chun €90 billiún de thacaíocht airgeadais a chur ar fáil don tréimhse 2026–2027, pacáiste ina bhfuil €30 billiún de chúnamh macra-airgeadais agus €60 billiún curtha in áirithe do threalamh cosanta agus míleata.<text:note text:id="ftn1" text:note-class="footnote"><text:note-citation>1</text:note-citation><text:note-body><text:p text:style-name="Footnote"><text:a xlink:type="simple" xlink:href="https://www.europarl.europa.eu/news/en/press-room/20260206IPR33903/parliament-approves-EU90-billion-ukraine-support-loan-package" text:style-name="Internet_20_link" text:visited-style-name="Visited_20_Internet_20_Link"><text:span text:style-name="T40">Formheasann Parlaimint na hEorpa pacáiste iasachta tacaíochta AE €90 billiún don Úcráin, 11 Feabhra 2026, Parlaimint na hEorpa</text:span></text:a></text:p></text:note-body></text:note> An 24 Feabhra 2026, ceithre bliana tar éis ionradh iomlán na Rúise, ghlac Comhthionól Ginearálta na Náisiún Aontaithe rún inar iarradh sos cogaidh láithreach san Úcráin.<text:note text:id="ftn2" text:note-class="footnote"><text:note-citation>2</text:note-citation><text:note-body><text:p text:style-name="Footnote"><text:a xlink:type="simple" xlink:href="https://press.un.org/en/2026/ga12752.doc.htm" text:style-name="Internet_20_link" text:visited-style-name="Visited_20_Internet_20_Link"><text:span text:style-name="T40">Rún ó Chomhthionól Ginearálta na Náisiún Aontaithe maidir leis an Úcráin, an 24 Feabhra 2026, rún ó Chomhthionól Ginearálta na Náisiún Aontaithe maidir leis an Úcráin, an 24 Feabhra 2026</text:span></text:a></text:p></text:note-body></text:note> I mí an Mhárta 2026, chuir an Chomhairle Eorpach síneadh 6 mhí eile le bearta sriantacha aonair ina gcoinne siúd a bhaineann an bonn d’iomláine chríochach na hÚcráine agus d’athdhearbhaigh sí tacaíocht bhuanseasmhach an Aontais do neamhspleáchas, ceannasacht agus iomláine chríochach na hÚcráine laistigh dá teorainneacha a aithnítear go hidirnáisiúnta.<text:note text:id="ftn3" text:note-class="footnote"><text:note-citation>3</text:note-citation><text:note-body><text:p text:style-name="Footnote"><text:a xlink:type="simple" xlink:href="https://www.consilium.europa.eu/en/press/press-releases/2026/03/16/russian-hybrid-threats-four-individuals-added-to-eu-sanctions-list-for-information-manipulation-activities/" text:style-name="Internet_20_link" text:visited-style-name="Visited_20_Internet_20_Link"><text:span text:style-name="T40">Conclúidí ón gComhairle Eorpach maidir leis an Úcráin, an 19 Márta 2026, Consilium</text:span></text:a></text:p></text:note-body></text:note> D’áitigh an Chomhairle Eorpach go n-eisíocfaí an chéad íocaíocht leis an Úcráin faoi thús mhí Aibreáin agus d’iarr sí ar thíortha comhpháirtíochta cuidiú leis an mbearna chistiúcháin €30 billiún atá fágtha a dhúnadh.<text:note text:id="ftn4" text:note-class="footnote"><text:note-citation>4</text:note-citation><text:note-body><text:p text:style-name="Footnote"><text:span text:style-name="T40">Cogadh </text:span><text:a xlink:type="simple" xlink:href="https://www.consilium.europa.eu/en/press/press-releases/2026/03/19/european-council-19-march-2026-ukraine/" text:style-name="Internet_20_link" text:visited-style-name="Visited_20_Internet_20_Link"><text:span text:style-name="T40">foghach na Rúise i gcoinne na hÚcráine: An 20ú pacáiste de smachtbhannaí an Aontais, an 23 Aibreán 2026, Consilium An Chomhairle Eorpach, an 19 Márta 2026, an Úcráin – Consilium</text:span></text:a></text:p></text:note-body></text:note></text:p>
      <text:p text:style-name="P21">An 23 Aibreán 2026, ghlac an tAontas Eorpach go foirmiúil a 20ú pacáiste smachtbhannaí i gcoinne na Rúise, lena ndírítear ar phríomhearnálacha lena n-áirítear fuinneamh, trádáil, seirbhísí <text:soft-page-break/>airgeadais agus an coimpléasc tionsclaíoch míleata.<text:note text:id="ftn5" text:note-class="footnote"><text:note-citation>5</text:note-citation><text:note-body><text:p text:style-name="Footnote"><text:a xlink:type="simple" xlink:href="https://www.consilium.europa.eu/en/press/press-releases/2026/04/23/russia-s-war-of-aggression-against-ukraine-20th-round-of-stern-eu-sanctions-hits-energy-military-industrial-complex-trade-and-financial-services-including-crypto/pdf/" text:style-name="Internet_20_link" text:visited-style-name="Visited_20_Internet_20_Link"><text:span text:style-name="T40">Réamh-mheastacháin mhaicreacnamaíocha fhoireann BCE, Márta 2026, an Banc Ceannais Eorpach</text:span></text:a></text:p></text:note-body></text:note> Ar an dáta céanna, d’fhormheas an tAontas go foirmiúil an iasacht €90 billiún don Úcráin, a thuairiscigh institiúidí an Aontais a bheith ríthábhachtach chun tacú le riachtanais chobhsaíochta agus chosanta bhuiséadacha na hÚcráine.<text:note text:id="ftn6" text:note-class="footnote"><text:note-citation>6</text:note-citation><text:note-body><text:p text:style-name="Footnote"><text:a xlink:type="simple" xlink:href="https://www.consilium.europa.eu/en/press/press-releases/2026/04/23/council-finalises-90-billion-support-loan-to-ukraine/" text:style-name="Internet_20_link" text:visited-style-name="Visited_20_Internet_20_Link"><text:span text:style-name="T40">Uachtaránacht na Cipire ar Chomhairle an Aontais Eorpaigh, 2026, Consilium</text:span></text:a></text:p></text:note-body></text:note> Deimhníodh na cinntí sin i gcomhthéacs chruinniú neamhfhoirmiúil chinn stáit nó rialtais an Aontais a tionóladh sa Chipir an 23–24 Aibreán 2026, inar athdhearbhaigh ceannairí an Aontais a dtiomantas leanúint de thacaíocht a thabhairt don Úcráin. Ag an gcruinniú sin, d’eisigh ceannaireacht an Aontais agus an tUachtarán Volodymyr Zelenskyy ráiteas comhpháirteach inar leagadh béim ar dhul chun cinn athchóirithe na hÚcráine agus ar pheirspictíocht aontachais an Aontais.<text:note text:id="ftn7" text:note-class="footnote"><text:note-citation>7</text:note-citation><text:note-body><text:p text:style-name="Footnote"><text:a xlink:type="simple" xlink:href="https://www.consilium.europa.eu/en/meetings/european-council/2026/04/23-24/" text:style-name="Internet_20_link" text:visited-style-name="Visited_20_Internet_20_Link"><text:span text:style-name="T40">Cruinniú neamhfhoirmiúil na gceann stáit nó rialtais, an 23-24 Aibreán 2026, an Chomhairle Eorpach</text:span></text:a></text:p></text:note-body></text:note></text:p>
      <text:p text:style-name="P21">Le linn na tréimhse roimh an obair allamuigh agus ag forluí uirthi, bhí roinnt teannais sa chaidreamh trasatlantach mar aon le comhar leanúnach, go háirithe i réimse na slándála agus na cosanta. Díríodh sa phlé laistigh de ECAT ar chomhroinnt ualaigh, ar thosaíochtaí straitéiseacha agus ar ról na Comhghuaillíochta maidir le freagairt don timpeallacht slándála atá ag síorathrú. Sa chomhthéacs sin, thug Ard-Rúnaí ECAT Mark Rutte cuairt ar na Stáit Aontaithe i mí Aibreáin 2026 le haghaidh comhairliúcháin le ceannaireacht na Stát Aontaithe, agus d’athdhearbhaigh sé a thábhachtaí atá an comhordú trasatlantach agus leag sé béim freisin ar dhearcthaí éagsúla maidir le saincheisteanna geopholaitiúla agus cosanta áirithe.<text:note text:id="ftn8" text:note-class="footnote"><text:note-citation>8</text:note-citation><text:note-body><text:p text:style-name="Footnote"><text:a xlink:type="simple" xlink:href="https://www.nato.int/en/news-and-events/articles/news/2026/04/10/secretary-general-visits-washington-to-discuss-transatlantic-security" text:style-name="Internet_20_link" text:visited-style-name="Visited_20_Internet_20_Link"><text:span text:style-name="T40">Cuairt tugtha ag Ard-Rúnaí ECAT ar Washington chun an tslándáil thrasatlantach a phlé</text:span></text:a></text:p></text:note-body></text:note> Chuir na forbairtí sin leis an díospóireacht phoiblí leanúnach laistigh den Aontas Eorpach maidir leis an gcothromaíocht idir gealltanais ECAT agus neartú chumais chosanta an Aontais.</text:p>
      <text:p text:style-name="P45">Comhthéacs eacnamaíoch</text:p>
      <text:p text:style-name="P21">Le linn thréimhse na hoibre allamuigh, bhí dlúthbhaint fós ag forbairtí eacnamaíocha san Aontas Eorpach leis an staid gheopholaitiúil, go háirithe an choinbhleacht sa Mheánoirthear. I mí an Mhárta 2026, rinne an Banc Ceannais Eorpach athbhreithniú ar a réamh-mheastacháin mhaicreacnamaíocha, rud a d’ísligh a réamhaisnéis fáis le haghaidh 2026 go 0.9 % agus a d’ardaigh a réamh-mheastachán boilscithe go 2.6 %, agus tionchar praghsanna fuinnimh níos airde á lua aige.<text:note text:id="ftn9" text:note-class="footnote"><text:note-citation>9</text:note-citation><text:note-body><text:p text:style-name="Footnote"><text:a xlink:type="simple" xlink:href="https://www.ecb.europa.eu/press/projections/html/index.en.html" text:style-name="Internet_20_link" text:visited-style-name="Visited_20_Internet_20_Link"><text:span text:style-name="T40">Réamh-mheastacháin mhaicreacnamaíocha, Márta 2026, an Banc Ceannais Eorpach</text:span></text:a></text:p></text:note-body></text:note> De réir shonraí Eurostat, b’ionann ráta dífhostaíochta an Aontais agus 5.9 % i mí Feabhra 2026, síos ó 6.0 % bliain roimhe sin, agus b’ionann ráta dífhostaíochta an limistéir euro agus 6.2 %, i gcomparáid le 6.3 % i mí Feabhra 2025.</text:p>
      <text:p text:style-name="P21">An 30 Aibreán 2026, chinn an Banc Ceannais Eorpach rátaí úis a choinneáil gan athrú, agus béim á leagan aige ag an am céanna ar éiginnteacht mhéadaithe agus ar rioscaí méadaithe ar an taobh thuas don bhoilsciú, arb iad forbairtí i bpraghsanna fuinnimh a bhaineann leis an gcoinbhleacht sa Mheánoirthear is cúis leo den chuid is mó.<text:note text:id="ftn10" text:note-class="footnote"><text:note-citation>10</text:note-citation><text:note-body><text:p text:style-name="Footnote"><text:a xlink:type="simple" xlink:href="https://www.ecb.europa.eu/press/pr/date/2026/html/ecb.mp260430~81b7179e6f.en.html" text:style-name="Internet_20_link" text:visited-style-name="Visited_20_Internet_20_Link"><text:span text:style-name="T40">Cinntí maidir leis an mbeartas airgeadaíochta, Aibreán 2026, an Banc Ceannais Eorpach</text:span></text:a><text:span text:style-name="T40"> </text:span></text:p></text:note-body></text:note> De réir Eurostat, meastar gur 3.2 % a bheidh i mboilsciú bliantúil an limistéir euro i mí na Bealtaine 2026, méadú i gcomparáid le 3.0 % i mí Aibreáin 2026.<text:note text:id="ftn11" text:note-class="footnote"><text:note-citation>11</text:note-citation><text:note-body><text:p text:style-name="Footnote"><text:a xlink:type="simple" xlink:href="https://ec.europa.eu/eurostat/statistics-explained/index.php?title=Inflation_in_the_euro_area" text:style-name="Internet_20_link" text:visited-style-name="Visited_20_Internet_20_Link"><text:span text:style-name="T40">Boilsciú sa limistéar euro, Eurostat</text:span></text:a></text:p></text:note-body></text:note></text:p>
      <text:p text:style-name="P21">Sa chomhthéacs eacnamaíoch níos leithne sin, chuaigh an Bhulgáir isteach sa limistéar euro an 1 Eanáir 2026, rud a mhéadaigh líon na mBallstát sa limistéar euro go 21.</text:p>
      <text:p text:style-name="P45">Institiúidí an Aontais agus an comhthéacs reachtach ar leibhéal an Aontais</text:p>
      <text:p text:style-name="P21"><text:soft-page-break/>Bhí Uachtaránacht rothlach Chomhairle an Aontais Eorpaigh ag an gCipir le linn an chéad leath de 2026, ón 1 Eanáir go dtí an 30 Meitheamh, faoin mana ‘Aontas Féinrialaitheach. Oscailte don Domhan’. Dhírigh clár na hUachtaránachta ar neamhspleáchas straitéiseach an Aontais a neartú, ar iomaíochas eacnamaíoch, ar ullmhacht slándála agus cosanta, ar bhainistiú imirce, ar chomhtháthú sóisialta, agus ar an gcaibidlíocht maidir leis an gcéad Chreat Airgeadais Ilbhliantúil eile de chuid an Aontais don tréimhse 2028-2034, mar aon le hiarrachtaí chun an Margadh Aonair a dhoimhniú agus athléimneacht dhigiteach agus fuinnimh a fheabhsú. <text:note text:id="ftn12" text:note-class="footnote"><text:note-citation>12</text:note-citation><text:note-body><text:p text:style-name="Footnote"><text:a xlink:type="simple" xlink:href="https://cyprus-presidency.consilium.europa.eu/" text:style-name="Internet_20_link" text:visited-style-name="Visited_20_Internet_20_Link"><text:span text:style-name="T40">Uachtaránacht na Cipire</text:span></text:a></text:p></text:note-body></text:note></text:p>
      <text:p text:style-name="P21">Ag an gcruinniú a bhí aici an 19 Márta 2026, ghlac an Chomhairle Eorpach conclúidí lena dtugtar aghaidh ar réimse tosaíochtaí, lena n-áirítear an Úcráin, an Meánoirthear, iomaíochas, an Margadh Aonair, slándáil, cosaint agus imirce. D’athdhearbhaigh ceannairí an Aontais go dtacaíonn siad go láidir leis an Úcráin, d’iarr siad go mbainfí an lasóg den bharrach sa Mheánoirthear, agus leag siad béim ar a thábhachtaí atá sé athléimneacht eacnamaíoch agus iomaíochas na hEorpa a neartú. <text:note text:id="ftn13" text:note-class="footnote"><text:note-citation>13</text:note-citation><text:note-body><text:p text:style-name="Footnote"><text:a xlink:type="simple" xlink:href="https://www.consilium.europa.eu/en/meetings/european-council/2026/03/19/" text:style-name="Internet_20_link" text:visited-style-name="Visited_20_Internet_20_Link"><text:span text:style-name="T40">An Chomhairle Eorpach, Na príomhthorthaí, an 19 Márta 2026</text:span></text:a></text:p></text:note-body></text:note></text:p>
      <text:p text:style-name="P21">Leanadh den phlé sin a thuilleadh le linn chruinniú neamhfhoirmiúil chinn stáit nó rialtais an Aontais a tionóladh an 23–24 Aibreán 2026, inar dhírigh malartuithe go háirithe ar an gCreat Airgeadais Ilbhliantúil a bheidh ann amach anseo do 2028–2034, i gcomhthéacs riachtanais mhéadaithe maidir le cosaint, fuinneamh agus caiteachas geopholaitiúil níos leithne.<text:note text:id="ftn14" text:note-class="footnote"><text:note-citation>14</text:note-citation><text:note-body><text:p text:style-name="Footnote"><text:a xlink:type="simple" xlink:href="https://www.consilium.europa.eu/en/meetings/european-council/2026/04/23-24/" text:style-name="Internet_20_link" text:visited-style-name="Visited_20_Internet_20_Link"><text:span text:style-name="T40">Cruinniú neamhfhoirmiúil na gceann stáit nó rialtais, an 23-24 Aibreán 2026, an Chomhairle Eorpach</text:span></text:a></text:p></text:note-body></text:note> An 28 Aibreán 206, leag Parlaimint na hEorpa amach a seasamh don chaibidlíocht leis na Ballstáit maidir leis an gCreat Airgeadais Ilbhliantúil do 2028–2034, arb é is aidhm dó díriú ar chosaint agus ar iomaíochas mar thosaíochtaí nua, agus ní mór cistiú comhtháthaithe agus talmhaíochta a choimirciú ag an am céanna. <text:note text:id="ftn15" text:note-class="footnote"><text:note-citation>15</text:note-citation><text:note-body><text:p text:style-name="Footnote"><text:span text:style-name="T40">Buiséad </text:span><text:a xlink:type="simple" xlink:href="https://www.europarl.europa.eu/news/en/press-room/20260423IPR41835/eu-long-term-budget-responding-to-citizens-expectations-and-major-challenges" text:style-name="Internet_20_link" text:visited-style-name="Visited_20_Internet_20_Link"><text:span text:style-name="T40">fadtéarmach an Aontais: freagairt d’ionchais agus do mhórdhúshláin na saoránach, an 28 Aibreán 2026, Parlaimint na hEorpa</text:span></text:a></text:p></text:note-body></text:note></text:p>
      <text:p text:style-name="P45">Toghcháin</text:p>
      <text:p text:style-name="P21">Rannchuidigh roinnt toghcháin náisiúnta a reáchtáladh sna chéad mhíonna de 2026 leis an tírdhreach polaitiúil san Aontas Eorpach a mhúnlú le linn na tréimhse oibre allamuigh. </text:p>
      <text:p text:style-name="P21">Sa Phortaingéil, reáchtáladh an dara babhta den toghchán uachtaránachta an 8 Feabhra 2026, agus mar thoradh air sin toghadh António José Seguro, a fuair 66.83% den vóta, i gcomparáid le 33.17% do André Ventura. Shroich líon na vótálaithe 50%.<text:note text:id="ftn16" text:note-class="footnote"><text:note-citation>16</text:note-citation><text:note-body><text:p text:style-name="Footnote"><text:a xlink:type="simple" xlink:href="https://www.eleicoes.mai.gov.pt/presidenciais2026_2S/resultados/globais" text:style-name="Internet_20_link" text:visited-style-name="Visited_20_Internet_20_Link"><text:span text:style-name="T40">https://www.eleicoes.mai.gov.pt/presidenciais2026_2S/resultados/globais</text:span></text:a><text:span text:style-name="T40"> </text:span></text:p></text:note-body></text:note> Ba é seo an chéad rith chun srutha uachtaránachta sa Phortaingéil le daichead bliain.</text:p>
      <text:p text:style-name="P21">Sa tSlóivéin, mar thoradh ar thoghcháin pharlaiminteacha a reáchtáladh an 22 Márta 2026, fuair Gluaiseacht Saoirse an Phríomh-Aire reatha Robert Golob (Svoboda, Renew) 28.66% den vóta agus 29 suíochán, go cúng chun tosaigh ar Pháirtí Daonlathach na Slóivéine (SDS, EPP) faoi stiúir Janez Janša, a fuair 27.88% den vóta agus 28 suíochán. Níor bhain ceachtar den dá pháirtí amach na 46 shuíochán a bhí ag teastáil le haghaidh tromlach glan, agus dá bhrí sin cuireadh tús le caibidlíocht comhghuaillíochta. B'ionann líon na vótálaithe agus 70.25%.<text:note text:id="ftn17" text:note-class="footnote"><text:note-citation>17</text:note-citation><text:note-body><text:p text:style-name="Footnote"><text:a xlink:type="simple" xlink:href="https://volitve.dvk-rs.si/dz2026/#/rezultati" text:style-name="Internet_20_link" text:visited-style-name="Visited_20_Internet_20_Link"><text:span text:style-name="T40">https://volitve.dvk-rs.si/dz2026/#/rezultati</text:span></text:a><text:span text:style-name="T40"> </text:span></text:p></text:note-body></text:note></text:p>
      <text:p text:style-name="P21">Sa Danmhairg, mar thoradh ar olltoghcháin a reáchtáladh an 24 Márta 2026, fuair Daonlathaithe Sóisialta an Phríomh-Aire Mette Frederiksen (SD, S&amp;D) 21,9 % den vóta agus 38 suíochán,<text:note text:id="ftn18" text:note-class="footnote"><text:note-citation>18</text:note-citation><text:note-body><text:p text:style-name="Footnote"><text:a xlink:type="simple" xlink:href="https://www.thedanishparliament.dk/news/2026/03/results-of-the-danish-general-election-2026" text:style-name="Internet_20_link" text:visited-style-name="Visited_20_Internet_20_Link"><text:span text:style-name="T40">https://www.thedanishparliament.dk/news/2026/03/results-of-the-danish-general-election-2026</text:span></text:a><text:span text:style-name="T40"> </text:span></text:p></text:note-body></text:note> síos ó 50 suíochán i dtoghchán 2022. Níor dhaingnigh an bloc claonta ar chlé, le 84 suíochán, ná an bloc claonta ar dheis, le 77 suíochán, na 90 suíochán a theastaíonn le haghaidh tromlach sa 179 <text:soft-page-break/>suíochán Folketing. Bhíothas ag súil go mbeadh ról cinntitheach ag na Moderates láraithe (Renew), a bhfuil 14 shuíochán acu, i gcainteanna foirmithe rialtais ina dhiaidh sin.</text:p>
      <text:p text:style-name="P21">San Ungáir, mar thoradh ar thoghcháin pharlaiminteacha a reáchtáladh an 12 Aibreán 2026, bhí bua mór ag Páirtí Tisza faoi stiúir Péter Magyar (PPE), a fuair 53.18% den vóta agus 141 shuíochán i dTionól Náisiúnta shuíochán 199, agus ar an gcaoi sin fuair sé tromlach bunreachtúil dhá thrian. Sáraíodh comhghuaillíocht <text:span text:style-name="T39">F</text:span> idesz-KDNP (Patriots) an Phríomh-Aire reatha Viktor Orbán tar éis 16 bliana i gcumhacht, ag fáil 38.61% den vóta agus 52 shuíochán. Shroich líon na vótálaithe 78.99 %, an leibhéal is airde a taifeadadh san Ungáir ó bhí an t-aistriú daonlathach ann.<text:note text:id="ftn19" text:note-class="footnote"><text:note-citation>19</text:note-citation><text:note-body><text:p text:style-name="Footnote"><text:a xlink:type="simple" xlink:href="https://vtr.valasztas.hu/ogy2026" text:style-name="Internet_20_link" text:visited-style-name="Visited_20_Internet_20_Link"><text:span text:style-name="T40">https://vtr.valasztas.hu/ogy2026</text:span></text:a><text:span text:style-name="T40"> </text:span></text:p></text:note-body></text:note></text:p>
      <text:p text:style-name="P21">Sa Bhulgáir, mar thoradh ar olltoghcháin pharlaiminteacha a reáchtáladh an 19 Aibreán 2026, bhí bua cinntitheach ann do chomhghuaillíocht nuabhunaithe Progressive Bulgaria faoi stiúir Rumen Radev, a fuair 44.59% den vóta agus thart ar 131 shuíochán sa Tionól Náisiúnta 240 suíochán, rud a bhain tromlach glan amach. Lean comhghuaillíocht GERB-SDS (EPP) faoi stiúir Boyko Borisov agus PP-DB (Renew) achar suntasach, ag fáil 13.39% agus 12.62% den vóta faoi seach.<text:note text:id="ftn20" text:note-class="footnote"><text:note-citation>20</text:note-citation><text:note-body><text:p text:style-name="Footnote"><text:a xlink:type="simple" xlink:href="https://results.cik.bg/pe202604/rezultati/index.html" text:style-name="Internet_20_link" text:visited-style-name="Visited_20_Internet_20_Link"><text:span text:style-name="T40">https://results.cik.bg/pe202604/rezultati/index.html</text:span></text:a><text:span text:style-name="T40"> </text:span></text:p></text:note-body></text:note> B’ionann líon na vótálaithe agus 50.7%, agus ba é an toradh a bhí air sin an chéad tromlach páirtí aonair sa Bhulgáir ó 1997 i leith, rud a chuir deireadh le tréimhse fhada éagobhsaíochta polaitiúla.</text:p>
      <text:p text:style-name="P21">San Iodáil, reáchtáladh reifreann bunreachtúil maidir le hathchóiriú breithiúnach an 22 agus an 23 Márta 2026. Iarradh ar vótálaithe dlí bunreachtúil a fhormheas lena ndéantar athbhreithniú ar ghnéithe d’eagrú na mbreithiúna. Diúltaíodh don togra, agus 53.75 % de na vótálaithe ag vótáil ina choinne agus 42.25 % ina fhabhar.<text:note text:id="ftn21" text:note-class="footnote"><text:note-citation>21</text:note-citation><text:note-body><text:p text:style-name="Footnote"><text:a xlink:type="simple" xlink:href="https://elezioni.interno.gov.it/risultati/20260322/referendum/scrutini/italia/01081010140" text:style-name="Internet_20_link" text:visited-style-name="Visited_20_Internet_20_Link"><text:span text:style-name="T40">https://elezioni.interno.gov.it/risultati/20260322/referendum/scrutini/italia/01081010140</text:span></text:a><text:span text:style-name="T40"> </text:span></text:p></text:note-body></text:note></text:p>
      <text:p text:style-name="P21"/>
      <text:p text:style-name="P21"/>
      <text:h text:style-name="P14" text:outline-level="1"><text:bookmark-start text:name="__RefHeading___Toc26522_3332985097"/>1 Caidrimh Reatha agus Ionchas ar an Todhchaí<text:bookmark-end text:name="__RefHeading___Toc26522_3332985097"/></text:h>
      <text:p text:style-name="P21"/>
      <text:p text:style-name="P6">1. Caidrimh Reatha agus Ionchas ar an Todhchaí</text:p>
      <text:p text:style-name="P21"/>
      <text:p text:style-name="P21">Sa chaibidil seo, scrúdaítear braistintí mhuintir na hEorpa ar an gcomhthéacs reatha in éineacht lena ndearcadh ar an todhchaí, lena dtugtar le chéile léargais ar a staid mhothúchánach agus ar a n-ionchais mhothúchánacha ar an leibhéal pearsanta, ar an leibhéal náisiúnta, ar an leibhéal Eorpach agus ar an leibhéal domhanda. Cuirtear tús leis trí anailís a dhéanamh ar na mothúcháin is fearr a chuireann síos ar staid mhothúchánach reatha mhuintir na hEorpa, trí chreat comhthéacsúil a chur ar fáil chun tuiscint a fháil ar an dearcadh atá ag saoránaigh ar fhorbairtí amach anseo.</text:p>
      <text:h text:style-name="P15" text:outline-level="2"><text:bookmark-start text:name="__RefHeading___Toc26524_3332985097"/>Staid mhothúchánach<text:bookmark-end text:name="__RefHeading___Toc26524_3332985097"/></text:h>
      <text:p text:style-name="P21">Ar leibhéal an Aontais, léiríonn staid mhothúchánach mhuintir na hEorpa meascán de mhothúcháin dhearfacha agus dhiúltacha araon. Tagann éiginnteacht chun cinn mar an mothúchán is minice a luaitear (44 %), agus dóchas ina dhiaidh sin (43 %), rud a léiríonn go mbíonn amhras agus ionchas ag muintir na hEorpa ag an am céanna. Cuireann sciar suntasach de na freagróirí muinín (33 %) agus suaimhneas (27 %) in iúl freisin, rud a thugann le fios, in ainneoin na héiginnteachta atá ann faoi láthair, go gcoinníonn sciar suntasach díobh braistint cobhsaíochta agus muiníne. Ag an am céanna, tuairiscítear mothúcháin amhail frustrachas (23%), easpa cabhrach (23%), agus imní (21%) go forleathan freisin, agus léiríonn sonas (22%) agus diongbháilteacht (21%) go bhfuil athléimneacht agus ionchais níos dearfaí ann i measc mhuintir na hEorpa. Ar an iomlán, léiríonn na torthaí sin tírdhreach mothúchánach casta measctha, ina bhfuil meon dearfach agus diúltach ann ag an am céanna. </text:p>
      <text:p text:style-name="P21"><draw:g text:anchor-type="paragraph" draw:z-index="6" draw:name="Forme8" draw:style-name="gr9"><draw:frame draw:style-name="gr511" draw:text-style-name="P105" svg:width="6.046cm" svg:height="10.401cm" svg:x="4.955cm" svg:y="1.708cm"><draw:image xlink:href="Pictures/10000000000001F40000035CEB94A6449CF435D9.png" xlink:type="simple" xlink:show="embed" xlink:actuate="onLoad" draw:mime-type="image/png"><text:p/></draw:image></draw:frame><draw:frame draw:style-name="gr512" draw:text-style-name="P132" svg:width="10.18cm" svg:height="1.47cm" svg:x="0.22cm" svg:y="0.219cm"><draw:text-box><text:p text:style-name="P106"><text:span text:style-name="T49">QA6ab Cad iad na mothúcháin is fearr a chuireann síos ar do staid mhothúchánach reatha? Ar an gcéad dul síos? Agus ansin? (MAX. 4 FREAGRAÍ) (%)</text:span></text:p></draw:text-box></draw:frame><draw:frame draw:style-name="gr513" draw:text-style-name="P120" svg:width="3.026cm" svg:height="0.578cm" svg:x="1.976cm" svg:y="1.807cm"><draw:text-box><text:p text:style-name="P109"><text:span text:style-name="T41">Neamhchinnteacht</text:span></text:p></draw:text-box></draw:frame><draw:frame draw:style-name="gr514" draw:text-style-name="P120" svg:width="2.973cm" svg:height="0.578cm" svg:x="1.827cm" svg:y="2.658cm"><draw:text-box><text:p text:style-name="P109"><text:span text:style-name="T41">Dóchas</text:span></text:p></draw:text-box></draw:frame><draw:frame draw:style-name="gr515" draw:text-style-name="P120" svg:width="3.2cm" svg:height="0.578cm" svg:x="1.9cm" svg:y="3.436cm"><draw:text-box><text:p text:style-name="P109"><text:span text:style-name="T41">Muinín</text:span></text:p></draw:text-box></draw:frame><draw:frame draw:style-name="gr516" draw:text-style-name="P120" svg:width="2.901cm" svg:height="0.578cm" svg:x="2.101cm" svg:y="4.207cm"><draw:text-box><text:p text:style-name="P109"><text:span text:style-name="T41">Serenity</text:span></text:p></draw:text-box></draw:frame><draw:frame draw:style-name="gr517" draw:text-style-name="P120" svg:width="3.102cm" svg:height="0.578cm" svg:x="1.9cm" svg:y="5.036cm"><draw:text-box><text:p text:style-name="P109"><text:span text:style-name="T41">Léaráid</text:span></text:p></draw:text-box></draw:frame><draw:frame draw:style-name="gr518" draw:text-style-name="P120" svg:width="3.573cm" svg:height="0.578cm" svg:x="1.6cm" svg:y="5.908cm"><draw:text-box><text:p text:style-name="P109"><text:span text:style-name="T41">Easpa cabhrach</text:span></text:p></draw:text-box></draw:frame><draw:frame draw:style-name="gr519" draw:text-style-name="P120" svg:width="3.34cm" svg:height="0.578cm" svg:x="1.7cm" svg:y="6.638cm"><draw:text-box><text:p text:style-name="P109"><text:span text:style-name="T41">Sonas</text:span></text:p></draw:text-box></draw:frame><draw:frame draw:style-name="gr520" draw:text-style-name="P120" svg:width="3.238cm" svg:height="0.578cm" svg:x="1.7cm" svg:y="7.437cm"><draw:text-box><text:p text:style-name="P109"><text:span text:style-name="T41">Imní</text:span></text:p></draw:text-box></draw:frame><draw:frame draw:style-name="gr521" draw:text-style-name="P120" svg:width="3.345cm" svg:height="0.578cm" svg:x="1.7cm" svg:y="8.306cm"><draw:text-box><text:p text:style-name="P109"><text:span text:style-name="T41">Cinneadh</text:span></text:p></draw:text-box></draw:frame><draw:frame draw:style-name="gr522" draw:text-style-name="P120" svg:width="2.137cm" svg:height="0.578cm" svg:x="2.9cm" svg:y="9.137cm"><draw:text-box><text:p text:style-name="P109"><text:span text:style-name="T41">Fearg</text:span></text:p></draw:text-box></draw:frame><draw:frame draw:style-name="gr523" draw:text-style-name="P120" svg:width="5.211cm" svg:height="0.578cm" svg:x="0cm" svg:y="9.936cm"><draw:text-box><text:p text:style-name="P109"><text:span text:style-name="T41">Eile (SPONTANEOUS)</text:span></text:p></draw:text-box></draw:frame><draw:frame draw:style-name="gr524" draw:text-style-name="P120" svg:width="3.195cm" svg:height="0.578cm" svg:x="2cm" svg:y="10.737cm"><draw:text-box><text:p text:style-name="P109"><text:span text:style-name="T41">Níl a fhios agam</text:span></text:p></draw:text-box></draw:frame></draw:g><text:soft-page-break/>Ar fud na mBallstát, is príomh-mhothúchán í an éiginnteacht in ocht dtír, cé go bhfuil éagsúlacht mhór ann maidir lena déine. Feictear na leibhéil is airde i dtíortha amhail an Ghréig (59%), an Chipir agus an Iodáil (56%), agus an Fhrainc (53%), áit a luann níos mó ná leath na bhfreagróirí an mothúchán sin. Is é an dóchas an mothúchán is minice ar fud 17 mBallstát. Sroicheann sé leibhéil an-ard i dtíortha amhail an Ungáir (57 %), an Danmhairg (55 %), an Fhionlainn agus an Chróit (51 % araon), rud a léiríonn go bhfuil ionchais dhearfacha sách láidir sna tíortha sin. Tá an mhuinín níos airde go háirithe i dtíortha amhail an Danmhairg (47 %), an Ísiltír (46 %), Lucsamburg agus an Phortaingéil (43 % araon). Léiríonn Serenity éagsúlacht shuntasach freisin, agus roghnaigh níos mó ná leath na bhfreagróirí an mothúchán seo sa tSualainn (55%) agus san Ísiltír (51%). </text:p>
      <text:p text:style-name="P21"><draw:g text:anchor-type="paragraph" draw:z-index="7" draw:name="Forme9" draw:style-name="gr9"><draw:frame draw:style-name="gr504" draw:text-style-name="P105" svg:width="17.237cm" svg:height="7.758cm" svg:x="0cm" svg:y="0.836cm"><draw:image xlink:href="Pictures/10000000000006B50000030541D4AE35D4EE18AC.png" xlink:type="simple" xlink:show="embed" xlink:actuate="onLoad" draw:mime-type="image/png"><text:p/></draw:image></draw:frame><draw:frame draw:style-name="gr505" draw:text-style-name="P105" svg:width="12.667cm" svg:height="0.382cm" svg:x="0.801cm" svg:y="8.854cm"><draw:image xlink:href="Pictures/10000000000003A20000001C6A2F8428F0199DD7.png" xlink:type="simple" xlink:show="embed" xlink:actuate="onLoad" draw:mime-type="image/png"><text:p/></draw:image></draw:frame><draw:frame draw:style-name="gr506" draw:text-style-name="P108" svg:width="3.513cm" svg:height="0.902cm" svg:x="1.199cm" svg:y="8.765cm"><draw:text-box><text:p text:style-name="P106"><text:span text:style-name="T41">Iomlán ‘Mothúcháin dhearfacha’ </text:span></text:p></draw:text-box></draw:frame><draw:frame draw:style-name="gr507" draw:text-style-name="P108" svg:width="3.47cm" svg:height="0.902cm" svg:x="5.2cm" svg:y="8.765cm"><draw:text-box><text:p text:style-name="P106"><text:span text:style-name="T41">Iomlán ‘Mothúcháin dhiúltacha’</text:span></text:p></draw:text-box></draw:frame><draw:frame draw:style-name="gr508" draw:text-style-name="P108" svg:width="3.71cm" svg:height="0.578cm" svg:x="9.19cm" svg:y="8.765cm"><draw:text-box><text:p text:style-name="P106"><text:span text:style-name="T41">Eile (SPONTANEOUS)</text:span></text:p></draw:text-box></draw:frame><draw:frame draw:style-name="gr509" draw:text-style-name="P108" svg:width="1.983cm" svg:height="0.902cm" svg:x="13.501cm" svg:y="8.765cm"><draw:text-box><text:p text:style-name="P106"><text:span text:style-name="T41">Níl a fhios agam</text:span></text:p></draw:text-box></draw:frame><draw:frame draw:style-name="gr510" draw:text-style-name="P132" svg:width="13.902cm" svg:height="1.064cm" svg:x="0.9cm" svg:y="0.065cm"><draw:text-box><text:p text:style-name="P106"><text:span text:style-name="T49">QA6a Cad iad na mothúcháin is fearr a chuireann síos ar do staid mhothúchánach reatha? Ar an gcéad dul síos? (%)</text:span></text:p></draw:text-box></draw:frame></draw:g></text:p>
      <text:p text:style-name="P21">I dteannta a chéile, tugann na torthaí sin le fios go bhfuil muintir na hEorpa ag dul i ngleic le comhthéacs atá marcáilte ag dóchas agus imní araon. Is dócha go mbeidh tionchar ag an gcúlra mothúchánach sin ar an gcaoi a mbreathnaíonn saoránaigh ar fhorbairtí amach anseo agus ar an gcaoi a léirmhíníonn siad dúshláin leanúnacha.</text:p>
      <text:p text:style-name="P21"/>
      <text:p text:style-name="P23">Tá éagsúlacht i staid mhothúchánach mhuintir na hEorpa i measc grúpaí sochdhéimeagrafacha, cé go bhfuil roinnt patrún níos suntasaí ná patrúin eile.</text:p>
      <text:p text:style-name="P21">Maidir le hinscne, tá difríochtaí réasúnta teoranta, rud a thugann le tuiscint go bhfuil próifílí mothúchánacha den chineál céanna i measc na bhfear agus na mban. Mar sin féin, is féidir roinnt athruithe a fheiceáil. Tá mná beagán níos dóchúla ná fir dóchas a thuairisciú (45% vs 42%), easpa cabhrach (25% vs 21%) chomh maith le himní (24% vs 19%) agus leibhéil beagán níos airde réamh-mheasta agus imní a léiriú. I gcodarsnacht leis sin, is beag seans go luafaidh fir serenity (29% vs 25%), agus cinneadh (22% vs 19%). Ar an iomlán, léiríonn na torthaí sin, cé go bhfuil difríochtaí inscne ann, go bhfuil siad fós measartha.</text:p>
      <text:p text:style-name="P21">Tagann difríochtaí níos soiléire chun cinn nuair a bhíonn aois á mheas. Bíonn claonadh ag freagróirí níos óige próifíl mhothúchánach níos dearfaí a thaispeáint, agus bíonn mothúcháin dhiúltacha níos forleithne le haois. I measc na ndaoine idir 15 agus 24 bliana d’aois, tá an dóchas (48 % vs 41‐44 % i measc aoisghrúpaí eile) agus an mhuinín (40 % vs 29‐36 %) forleathan go háirithe, in éineacht le leibhéil measartha ard sonais (32 % vs 17‐26 %) agus diongbháilteacht (27 % vs 17‐24 %), rud a léiríonn bonnlíne níos dóchasaí. Ag an am céanna, tuairiscíonn an grúpa sin leibhéil éiginnteachta réasúnta íseal (36 % vs 48 % díobh siúd atá 55 bliana d’aois nó níos sine), frustrachas (17 % vs 27 % i measc iad siúd atá 40-54 bliana d’aois), easpa cabhrach (15 % vs 27 % de 55+), imní (15 % vs 24 % de 55+) agus fearg (6 % vs 18 % díobh siúd atá 40-54 bliana d’aois). </text:p>
      <text:p text:style-name="P21">Tá difríochtaí ann de réir leibhéal an oideachais ach tá siad measartha measartha. Is mó seans go gcuirfidh freagróirí a bhfuil leibhéal níos airde oideachais acu mothúcháin dhearfacha agus réamhbhreathnaitheacha in iúl amhail muinín (37% vs 31-33%), suaimhneas (31% vs 24-26%), sonas (25% vs 19-21%) agus diongbháilteacht (24% vs 17-21%), i gcomparáid leo siúd a bhfuil leibhéal níos ísle oideachais acu. </text:p>
      <text:p text:style-name="P21">Tagann caidreamh an-láidir chun cinn agus staid airgeadais na bhfreagróirí á meas. Iad siúd a thuairiscíonn go bhfuil deacrachtaí acu a mbillí a íoc an chuid is mó den am, is mó an seans go gcuirfidh siad mothúcháin dhiúltacha in iúl. Sa ghrúpa seo, sroicheann neamhchinnteacht 57 % (i gcomparáid le 41 % díobh siúd nach mbíonn deacrachtaí acu riamh), agus tá frustrachas (36 % vs 21 %), easpa cabhrach (29 % vs 20 %), imní (33 % vs 18 %), agus fearg (25 % vs 13 %) i bhfad níos airde ná an meán freisin. </text:p>
      <text:p text:style-name="P21">Taispeánann fachtóirí dearcadh cuid de na cumainn is láidre le stát mothúchánach. Is mó i bhfad an seans go gcuirfidh freagróirí a bhfuil íomhá dhearfach den Aontas Eorpach acu mothúcháin dhearfacha in iúl, lena n-áirítear dóchas (53 % vs 23 % díobh siúd a bhfuil dearcadh diúltach acu), muinín (43 % vs 13 %), suaimhneas (32 % vs 15 %), agus sonas (27 % vs 11 %). Os a choinne sin, ina measc siúd a bhfuil íomhá dhiúltach den Aontas acu, tá mothúcháin dhiúltacha i bhfad níos forleithne: sroicheann an neamhchinnteacht 58 % vs 38 %, agus tá frustrachas (43 % vs 17 %), easpa cabhrach (35 % vs 17 %), fearg (35 % vs 9 %) agus imní (31 % vs 16 %) i bhfad níos airde ná iad siúd a bhfuil íomhá dhearfach de chuid an Aontais acu. </text:p>
      <table:table table:name="Tableau2" table:style-name="Tableau2">
        <table:table-column table:style-name="Tableau2.A"/>
        <table:table-column table:style-name="Tableau2.B"/>
        <table:table-column table:style-name="Tableau2.C"/>
        <table:table-column table:style-name="Tableau2.D"/>
        <table:table-column table:style-name="Tableau2.E"/>
        <table:table-column table:style-name="Tableau2.F"/>
        <table:table-column table:style-name="Tableau2.G"/>
        <table:table-column table:style-name="Tableau2.H"/>
        <table:table-column table:style-name="Tableau2.I"/>
        <table:table-column table:style-name="Tableau2.J"/>
        <table:table-column table:style-name="Tableau2.K"/>
        <table:table-column table:style-name="Tableau2.L"/>
        <table:table-row>
          <table:table-cell table:style-name="Tableau2.A1" table:number-columns-spanned="12" office:value-type="string">
            <text:p text:style-name="P47">QA6ab Cad iad na mothúcháin is fearr a chuireann síos ar do staid mhothúchánach reatha? ar dtús? Agus ansin? (MAX. 4 FREAGRAÍ) (%)</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A1" office:value-type="string">
            <text:p text:style-name="P61"/>
          </table:table-cell>
          <table:table-cell table:style-name="Tableau2.A1" office:value-type="string">
            <text:p text:style-name="P62">Neamhchinnteacht</text:p>
          </table:table-cell>
          <table:table-cell table:style-name="Tableau2.A1" office:value-type="string">
            <text:p text:style-name="P62">Dóchas</text:p>
          </table:table-cell>
          <table:table-cell table:style-name="Tableau2.A1" office:value-type="string">
            <text:p text:style-name="P62">Muinín</text:p>
          </table:table-cell>
          <table:table-cell table:style-name="Tableau2.A1" office:value-type="string">
            <text:p text:style-name="P62">Serenity</text:p>
          </table:table-cell>
          <table:table-cell table:style-name="Tableau2.A1" office:value-type="string">
            <text:p text:style-name="P62">Léaráid</text:p>
          </table:table-cell>
          <table:table-cell table:style-name="Tableau2.A1" office:value-type="string">
            <text:p text:style-name="P62">Easpa cabhrach</text:p>
          </table:table-cell>
          <table:table-cell table:style-name="Tableau2.A1" office:value-type="string">
            <text:p text:style-name="P64">Cinneadh</text:p>
          </table:table-cell>
          <table:table-cell table:style-name="Tableau2.A1" office:value-type="string">
            <text:p text:style-name="P64">Imní</text:p>
          </table:table-cell>
          <table:table-cell table:style-name="Tableau2.A1" office:value-type="string">
            <text:p text:style-name="P64">Fearg</text:p>
          </table:table-cell>
          <table:table-cell table:style-name="Tableau2.A1" office:value-type="string">
            <text:p text:style-name="P64">Eile (SPONTANEOUS)</text:p>
          </table:table-cell>
          <table:table-cell table:style-name="Tableau2.A1" office:value-type="string">
            <text:p text:style-name="P64">Níl a fhios agam</text:p>
          </table:table-cell>
        </table:table-row>
        <table:table-row>
          <table:table-cell table:style-name="Tableau2.A1" office:value-type="string">
            <text:p text:style-name="P64">AE27 </text:p>
          </table:table-cell>
          <table:table-cell table:style-name="Tableau2.B3" office:value-type="float" office:value="44">
            <text:p text:style-name="P62">44</text:p>
          </table:table-cell>
          <table:table-cell table:style-name="Tableau2.B3" office:value-type="float" office:value="43">
            <text:p text:style-name="P62">43</text:p>
          </table:table-cell>
          <table:table-cell table:style-name="Tableau2.B3" office:value-type="float" office:value="33">
            <text:p text:style-name="P62">33</text:p>
          </table:table-cell>
          <table:table-cell table:style-name="Tableau2.B3" office:value-type="float" office:value="27">
            <text:p text:style-name="P62">27</text:p>
          </table:table-cell>
          <table:table-cell table:style-name="Tableau2.B3" office:value-type="float" office:value="23">
            <text:p text:style-name="P62">23</text:p>
          </table:table-cell>
          <table:table-cell table:style-name="Tableau2.B3" office:value-type="float" office:value="23">
            <text:p text:style-name="P62">23</text:p>
          </table:table-cell>
          <table:table-cell table:style-name="Tableau2.B3" office:value-type="float" office:value="21">
            <text:p text:style-name="P66">21</text:p>
          </table:table-cell>
          <table:table-cell table:style-name="Tableau2.B3" office:value-type="float" office:value="21">
            <text:p text:style-name="P66">21</text:p>
          </table:table-cell>
          <table:table-cell table:style-name="Tableau2.B3" office:value-type="float" office:value="15">
            <text:p text:style-name="P66">1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Inscne</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Fear </text:p>
          </table:table-cell>
          <table:table-cell table:style-name="Tableau2.B3" office:value-type="float" office:value="43">
            <text:p text:style-name="P62">43</text:p>
          </table:table-cell>
          <table:table-cell table:style-name="Tableau2.B3" office:value-type="float" office:value="42">
            <text:p text:style-name="P62">42</text:p>
          </table:table-cell>
          <table:table-cell table:style-name="Tableau2.B3" office:value-type="float" office:value="34">
            <text:p text:style-name="P62">34</text:p>
          </table:table-cell>
          <table:table-cell table:style-name="Tableau2.B3" office:value-type="float" office:value="29">
            <text:p text:style-name="P62">29</text:p>
          </table:table-cell>
          <table:table-cell table:style-name="Tableau2.B3" office:value-type="float" office:value="23">
            <text:p text:style-name="P62">23</text:p>
          </table:table-cell>
          <table:table-cell table:style-name="Tableau2.B3" office:value-type="float" office:value="21">
            <text:p text:style-name="P62">21</text:p>
          </table:table-cell>
          <table:table-cell table:style-name="Tableau2.B3" office:value-type="float" office:value="22">
            <text:p text:style-name="P66">22</text:p>
          </table:table-cell>
          <table:table-cell table:style-name="Tableau2.B3" office:value-type="float" office:value="19">
            <text:p text:style-name="P66">19</text:p>
          </table:table-cell>
          <table:table-cell table:style-name="Tableau2.B3" office:value-type="float" office:value="16">
            <text:p text:style-name="P66">16</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Bean </text:p>
          </table:table-cell>
          <table:table-cell table:style-name="Tableau2.B3" office:value-type="float" office:value="45">
            <text:p text:style-name="P62">45</text:p>
          </table:table-cell>
          <table:table-cell table:style-name="Tableau2.B3" office:value-type="float" office:value="45">
            <text:p text:style-name="P62">45</text:p>
          </table:table-cell>
          <table:table-cell table:style-name="Tableau2.B3" office:value-type="float" office:value="33">
            <text:p text:style-name="P62">33</text:p>
          </table:table-cell>
          <table:table-cell table:style-name="Tableau2.B3" office:value-type="float" office:value="25">
            <text:p text:style-name="P62">25</text:p>
          </table:table-cell>
          <table:table-cell table:style-name="Tableau2.B3" office:value-type="float" office:value="23">
            <text:p text:style-name="P62">23</text:p>
          </table:table-cell>
          <table:table-cell table:style-name="Tableau2.B3" office:value-type="float" office:value="25">
            <text:p text:style-name="P62">25</text:p>
          </table:table-cell>
          <table:table-cell table:style-name="Tableau2.B3" office:value-type="float" office:value="19">
            <text:p text:style-name="P66">19</text:p>
          </table:table-cell>
          <table:table-cell table:style-name="Tableau2.B3" office:value-type="float" office:value="24">
            <text:p text:style-name="P66">24</text:p>
          </table:table-cell>
          <table:table-cell table:style-name="Tableau2.B3" office:value-type="float" office:value="14">
            <text:p text:style-name="P66">14</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Aois</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15- 24 </text:p>
          </table:table-cell>
          <table:table-cell table:style-name="Tableau2.B3" office:value-type="float" office:value="36">
            <text:p text:style-name="P62">36</text:p>
          </table:table-cell>
          <table:table-cell table:style-name="Tableau2.B3" office:value-type="float" office:value="48">
            <text:p text:style-name="P62">48</text:p>
          </table:table-cell>
          <table:table-cell table:style-name="Tableau2.B3" office:value-type="float" office:value="40">
            <text:p text:style-name="P62">40</text:p>
          </table:table-cell>
          <table:table-cell table:style-name="Tableau2.B3" office:value-type="float" office:value="31">
            <text:p text:style-name="P62">31</text:p>
          </table:table-cell>
          <table:table-cell table:style-name="Tableau2.B3" office:value-type="float" office:value="17">
            <text:p text:style-name="P62">17</text:p>
          </table:table-cell>
          <table:table-cell table:style-name="Tableau2.B3" office:value-type="float" office:value="15">
            <text:p text:style-name="P62">15</text:p>
          </table:table-cell>
          <table:table-cell table:style-name="Tableau2.B3" office:value-type="float" office:value="27">
            <text:p text:style-name="P66">27</text:p>
          </table:table-cell>
          <table:table-cell table:style-name="Tableau2.B3" office:value-type="float" office:value="15">
            <text:p text:style-name="P66">15</text:p>
          </table:table-cell>
          <table:table-cell table:style-name="Tableau2.B3" office:value-type="float" office:value="6">
            <text:p text:style-name="P66">6</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1" office:value-type="string">
            <text:p text:style-name="P64">25—39 </text:p>
          </table:table-cell>
          <table:table-cell table:style-name="Tableau2.B3" office:value-type="float" office:value="40">
            <text:p text:style-name="P62">40</text:p>
          </table:table-cell>
          <table:table-cell table:style-name="Tableau2.B3" office:value-type="float" office:value="44">
            <text:p text:style-name="P62">44</text:p>
          </table:table-cell>
          <table:table-cell table:style-name="Tableau2.B3" office:value-type="float" office:value="36">
            <text:p text:style-name="P62">36</text:p>
          </table:table-cell>
          <table:table-cell table:style-name="Tableau2.B3" office:value-type="float" office:value="29">
            <text:p text:style-name="P62">29</text:p>
          </table:table-cell>
          <table:table-cell table:style-name="Tableau2.B3" office:value-type="float" office:value="22">
            <text:p text:style-name="P62">22</text:p>
          </table:table-cell>
          <table:table-cell table:style-name="Tableau2.B3" office:value-type="float" office:value="18">
            <text:p text:style-name="P62">18</text:p>
          </table:table-cell>
          <table:table-cell table:style-name="Tableau2.B3" office:value-type="float" office:value="24">
            <text:p text:style-name="P66">24</text:p>
          </table:table-cell>
          <table:table-cell table:style-name="Tableau2.B3" office:value-type="float" office:value="19">
            <text:p text:style-name="P66">19</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40-54 </text:p>
          </table:table-cell>
          <table:table-cell table:style-name="Tableau2.B3" office:value-type="float" office:value="46">
            <text:p text:style-name="P62">46</text:p>
          </table:table-cell>
          <table:table-cell table:style-name="Tableau2.B3" office:value-type="float" office:value="41">
            <text:p text:style-name="P62">41</text:p>
          </table:table-cell>
          <table:table-cell table:style-name="Tableau2.B3" office:value-type="float" office:value="34">
            <text:p text:style-name="P62">34</text:p>
          </table:table-cell>
          <table:table-cell table:style-name="Tableau2.B3" office:value-type="float" office:value="25">
            <text:p text:style-name="P62">25</text:p>
          </table:table-cell>
          <table:table-cell table:style-name="Tableau2.B3" office:value-type="float" office:value="27">
            <text:p text:style-name="P62">27</text:p>
          </table:table-cell>
          <table:table-cell table:style-name="Tableau2.B3" office:value-type="float" office:value="24">
            <text:p text:style-name="P62">24</text:p>
          </table:table-cell>
          <table:table-cell table:style-name="Tableau2.B3" office:value-type="float" office:value="21">
            <text:p text:style-name="P66">21</text:p>
          </table:table-cell>
          <table:table-cell table:style-name="Tableau2.B3" office:value-type="float" office:value="22">
            <text:p text:style-name="P66">22</text:p>
          </table:table-cell>
          <table:table-cell table:style-name="Tableau2.B3" office:value-type="float" office:value="18">
            <text:p text:style-name="P66">18</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gt;=55</text:p>
          </table:table-cell>
          <table:table-cell table:style-name="Tableau2.B3" office:value-type="float" office:value="48">
            <text:p text:style-name="P62">48</text:p>
          </table:table-cell>
          <table:table-cell table:style-name="Tableau2.B3" office:value-type="float" office:value="43">
            <text:p text:style-name="P62">43</text:p>
          </table:table-cell>
          <table:table-cell table:style-name="Tableau2.B3" office:value-type="float" office:value="29">
            <text:p text:style-name="P62">29</text:p>
          </table:table-cell>
          <table:table-cell table:style-name="Tableau2.B3" office:value-type="float" office:value="26">
            <text:p text:style-name="P62">26</text:p>
          </table:table-cell>
          <table:table-cell table:style-name="Tableau2.B3" office:value-type="float" office:value="24">
            <text:p text:style-name="P62">24</text:p>
          </table:table-cell>
          <table:table-cell table:style-name="Tableau2.B3" office:value-type="float" office:value="27">
            <text:p text:style-name="P62">27</text:p>
          </table:table-cell>
          <table:table-cell table:style-name="Tableau2.B3" office:value-type="float" office:value="17">
            <text:p text:style-name="P66">17</text:p>
          </table:table-cell>
          <table:table-cell table:style-name="Tableau2.B3" office:value-type="float" office:value="24">
            <text:p text:style-name="P66">24</text:p>
          </table:table-cell>
          <table:table-cell table:style-name="Tableau2.B3" office:value-type="float" office:value="17">
            <text:p text:style-name="P66">17</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Leibhéal oideachais</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Leibhéal íseal oideachais (ISCED 0- 2) </text:p>
          </table:table-cell>
          <table:table-cell table:style-name="Tableau2.B3" office:value-type="float" office:value="45">
            <text:p text:style-name="P62">45</text:p>
          </table:table-cell>
          <table:table-cell table:style-name="Tableau2.B3" office:value-type="float" office:value="43">
            <text:p text:style-name="P62">43</text:p>
          </table:table-cell>
          <table:table-cell table:style-name="Tableau2.B3" office:value-type="float" office:value="33">
            <text:p text:style-name="P62">33</text:p>
          </table:table-cell>
          <table:table-cell table:style-name="Tableau2.B3" office:value-type="float" office:value="24">
            <text:p text:style-name="P62">24</text:p>
          </table:table-cell>
          <table:table-cell table:style-name="Tableau2.B3" office:value-type="float" office:value="23">
            <text:p text:style-name="P62">23</text:p>
          </table:table-cell>
          <table:table-cell table:style-name="Tableau2.B3" office:value-type="float" office:value="25">
            <text:p text:style-name="P62">25</text:p>
          </table:table-cell>
          <table:table-cell table:style-name="Tableau2.B3" office:value-type="float" office:value="17">
            <text:p text:style-name="P66">17</text:p>
          </table:table-cell>
          <table:table-cell table:style-name="Tableau2.B3" office:value-type="float" office:value="23">
            <text:p text:style-name="P66">23</text:p>
          </table:table-cell>
          <table:table-cell table:style-name="Tableau2.B3" office:value-type="float" office:value="19">
            <text:p text:style-name="P66">19</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Meánleibhéal oideachais (ISCED 3—4) </text:p>
          </table:table-cell>
          <table:table-cell table:style-name="Tableau2.B3" office:value-type="float" office:value="45">
            <text:p text:style-name="P62">45</text:p>
          </table:table-cell>
          <table:table-cell table:style-name="Tableau2.B3" office:value-type="float" office:value="43">
            <text:p text:style-name="P62">43</text:p>
          </table:table-cell>
          <table:table-cell table:style-name="Tableau2.B3" office:value-type="float" office:value="31">
            <text:p text:style-name="P62">31</text:p>
          </table:table-cell>
          <table:table-cell table:style-name="Tableau2.B3" office:value-type="float" office:value="26">
            <text:p text:style-name="P62">26</text:p>
          </table:table-cell>
          <table:table-cell table:style-name="Tableau2.B3" office:value-type="float" office:value="24">
            <text:p text:style-name="P62">24</text:p>
          </table:table-cell>
          <table:table-cell table:style-name="Tableau2.B3" office:value-type="float" office:value="23">
            <text:p text:style-name="P62">23</text:p>
          </table:table-cell>
          <table:table-cell table:style-name="Tableau2.B3" office:value-type="float" office:value="21">
            <text:p text:style-name="P66">21</text:p>
          </table:table-cell>
          <table:table-cell table:style-name="Tableau2.B3" office:value-type="float" office:value="23">
            <text:p text:style-name="P66">23</text:p>
          </table:table-cell>
          <table:table-cell table:style-name="Tableau2.B3" office:value-type="float" office:value="15">
            <text:p text:style-name="P66">1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Ardleibhéal oideachais (ISCED 5-8) </text:p>
          </table:table-cell>
          <table:table-cell table:style-name="Tableau2.B3" office:value-type="float" office:value="43">
            <text:p text:style-name="P62">43</text:p>
          </table:table-cell>
          <table:table-cell table:style-name="Tableau2.B3" office:value-type="float" office:value="45">
            <text:p text:style-name="P62">45</text:p>
          </table:table-cell>
          <table:table-cell table:style-name="Tableau2.B3" office:value-type="float" office:value="37">
            <text:p text:style-name="P62">37</text:p>
          </table:table-cell>
          <table:table-cell table:style-name="Tableau2.B3" office:value-type="float" office:value="31">
            <text:p text:style-name="P62">31</text:p>
          </table:table-cell>
          <table:table-cell table:style-name="Tableau2.B3" office:value-type="float" office:value="23">
            <text:p text:style-name="P62">23</text:p>
          </table:table-cell>
          <table:table-cell table:style-name="Tableau2.B3" office:value-type="float" office:value="21">
            <text:p text:style-name="P62">21</text:p>
          </table:table-cell>
          <table:table-cell table:style-name="Tableau2.B3" office:value-type="float" office:value="24">
            <text:p text:style-name="P66">24</text:p>
          </table:table-cell>
          <table:table-cell table:style-name="Tableau2.B3" office:value-type="float" office:value="18">
            <text:p text:style-name="P66">18</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Catagóir shochghairmiúil</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Féinfhostaithe </text:p>
          </table:table-cell>
          <table:table-cell table:style-name="Tableau2.B3" office:value-type="float" office:value="44">
            <text:p text:style-name="P62">44</text:p>
          </table:table-cell>
          <table:table-cell table:style-name="Tableau2.B3" office:value-type="float" office:value="40">
            <text:p text:style-name="P62">40</text:p>
          </table:table-cell>
          <table:table-cell table:style-name="Tableau2.B3" office:value-type="float" office:value="34">
            <text:p text:style-name="P62">34</text:p>
          </table:table-cell>
          <table:table-cell table:style-name="Tableau2.B3" office:value-type="float" office:value="28">
            <text:p text:style-name="P62">28</text:p>
          </table:table-cell>
          <table:table-cell table:style-name="Tableau2.B3" office:value-type="float" office:value="24">
            <text:p text:style-name="P62">24</text:p>
          </table:table-cell>
          <table:table-cell table:style-name="Tableau2.B3" office:value-type="float" office:value="20">
            <text:p text:style-name="P62">20</text:p>
          </table:table-cell>
          <table:table-cell table:style-name="Tableau2.B3" office:value-type="float" office:value="26">
            <text:p text:style-name="P66">26</text:p>
          </table:table-cell>
          <table:table-cell table:style-name="Tableau2.B3" office:value-type="float" office:value="23">
            <text:p text:style-name="P66">23</text:p>
          </table:table-cell>
          <table:table-cell table:style-name="Tableau2.B3" office:value-type="float" office:value="16">
            <text:p text:style-name="P66">16</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Bainisteoirí </text:p>
          </table:table-cell>
          <table:table-cell table:style-name="Tableau2.B3" office:value-type="float" office:value="41">
            <text:p text:style-name="P62">41</text:p>
          </table:table-cell>
          <table:table-cell table:style-name="Tableau2.B3" office:value-type="float" office:value="46">
            <text:p text:style-name="P62">46</text:p>
          </table:table-cell>
          <table:table-cell table:style-name="Tableau2.B3" office:value-type="float" office:value="38">
            <text:p text:style-name="P62">38</text:p>
          </table:table-cell>
          <table:table-cell table:style-name="Tableau2.B3" office:value-type="float" office:value="30">
            <text:p text:style-name="P62">30</text:p>
          </table:table-cell>
          <table:table-cell table:style-name="Tableau2.B3" office:value-type="float" office:value="21">
            <text:p text:style-name="P62">21</text:p>
          </table:table-cell>
          <table:table-cell table:style-name="Tableau2.B3" office:value-type="float" office:value="20">
            <text:p text:style-name="P62">20</text:p>
          </table:table-cell>
          <table:table-cell table:style-name="Tableau2.B3" office:value-type="float" office:value="26">
            <text:p text:style-name="P66">26</text:p>
          </table:table-cell>
          <table:table-cell table:style-name="Tableau2.B3" office:value-type="float" office:value="16">
            <text:p text:style-name="P66">16</text:p>
          </table:table-cell>
          <table:table-cell table:style-name="Tableau2.B3" office:value-type="float" office:value="14">
            <text:p text:style-name="P66">14</text:p>
          </table:table-cell>
          <table:table-cell table:style-name="Tableau2.B3" office:value-type="float" office:value="3">
            <text:p text:style-name="P66">3</text:p>
          </table:table-cell>
          <table:table-cell table:style-name="Tableau2.B3" office:value-type="float" office:value="0">
            <text:p text:style-name="P66">0</text:p>
          </table:table-cell>
        </table:table-row>
        <table:table-row>
          <table:table-cell table:style-name="Tableau2.A1" office:value-type="string">
            <text:p text:style-name="P64">Coiléir bhána eile </text:p>
          </table:table-cell>
          <table:table-cell table:style-name="Tableau2.B3" office:value-type="float" office:value="42">
            <text:p text:style-name="P62">42</text:p>
          </table:table-cell>
          <table:table-cell table:style-name="Tableau2.B3" office:value-type="float" office:value="46">
            <text:p text:style-name="P62">46</text:p>
          </table:table-cell>
          <table:table-cell table:style-name="Tableau2.B3" office:value-type="float" office:value="36">
            <text:p text:style-name="P62">36</text:p>
          </table:table-cell>
          <table:table-cell table:style-name="Tableau2.B3" office:value-type="float" office:value="28">
            <text:p text:style-name="P62">28</text:p>
          </table:table-cell>
          <table:table-cell table:style-name="Tableau2.B3" office:value-type="float" office:value="22">
            <text:p text:style-name="P62">22</text:p>
          </table:table-cell>
          <table:table-cell table:style-name="Tableau2.B3" office:value-type="float" office:value="20">
            <text:p text:style-name="P62">20</text:p>
          </table:table-cell>
          <table:table-cell table:style-name="Tableau2.B3" office:value-type="float" office:value="23">
            <text:p text:style-name="P66">23</text:p>
          </table:table-cell>
          <table:table-cell table:style-name="Tableau2.B3" office:value-type="float" office:value="21">
            <text:p text:style-name="P66">21</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Oibrithe láimhe </text:p>
          </table:table-cell>
          <table:table-cell table:style-name="Tableau2.B3" office:value-type="float" office:value="44">
            <text:p text:style-name="P62">44</text:p>
          </table:table-cell>
          <table:table-cell table:style-name="Tableau2.B3" office:value-type="float" office:value="41">
            <text:p text:style-name="P62">41</text:p>
          </table:table-cell>
          <table:table-cell table:style-name="Tableau2.B3" office:value-type="float" office:value="33">
            <text:p text:style-name="P62">33</text:p>
          </table:table-cell>
          <table:table-cell table:style-name="Tableau2.B3" office:value-type="float" office:value="27">
            <text:p text:style-name="P62">27</text:p>
          </table:table-cell>
          <table:table-cell table:style-name="Tableau2.B3" office:value-type="float" office:value="24">
            <text:p text:style-name="P62">24</text:p>
          </table:table-cell>
          <table:table-cell table:style-name="Tableau2.B3" office:value-type="float" office:value="24">
            <text:p text:style-name="P62">24</text:p>
          </table:table-cell>
          <table:table-cell table:style-name="Tableau2.B3" office:value-type="float" office:value="21">
            <text:p text:style-name="P66">21</text:p>
          </table:table-cell>
          <table:table-cell table:style-name="Tableau2.B3" office:value-type="float" office:value="22">
            <text:p text:style-name="P66">22</text:p>
          </table:table-cell>
          <table:table-cell table:style-name="Tableau2.B3" office:value-type="float" office:value="17">
            <text:p text:style-name="P66">17</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1" office:value-type="string">
            <text:p text:style-name="P64">Daoine tí </text:p>
          </table:table-cell>
          <table:table-cell table:style-name="Tableau2.B3" office:value-type="float" office:value="43">
            <text:p text:style-name="P62">43</text:p>
          </table:table-cell>
          <table:table-cell table:style-name="Tableau2.B3" office:value-type="float" office:value="43">
            <text:p text:style-name="P62">43</text:p>
          </table:table-cell>
          <table:table-cell table:style-name="Tableau2.B3" office:value-type="float" office:value="33">
            <text:p text:style-name="P62">33</text:p>
          </table:table-cell>
          <table:table-cell table:style-name="Tableau2.B3" office:value-type="float" office:value="23">
            <text:p text:style-name="P62">23</text:p>
          </table:table-cell>
          <table:table-cell table:style-name="Tableau2.B3" office:value-type="float" office:value="23">
            <text:p text:style-name="P62">23</text:p>
          </table:table-cell>
          <table:table-cell table:style-name="Tableau2.B3" office:value-type="float" office:value="25">
            <text:p text:style-name="P62">25</text:p>
          </table:table-cell>
          <table:table-cell table:style-name="Tableau2.B3" office:value-type="float" office:value="17">
            <text:p text:style-name="P66">17</text:p>
          </table:table-cell>
          <table:table-cell table:style-name="Tableau2.B3" office:value-type="float" office:value="24">
            <text:p text:style-name="P66">24</text:p>
          </table:table-cell>
          <table:table-cell table:style-name="Tableau2.B3" office:value-type="float" office:value="18">
            <text:p text:style-name="P66">18</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Dífhostaithe </text:p>
          </table:table-cell>
          <table:table-cell table:style-name="Tableau2.B3" office:value-type="float" office:value="49">
            <text:p text:style-name="P62">49</text:p>
          </table:table-cell>
          <table:table-cell table:style-name="Tableau2.B3" office:value-type="float" office:value="43">
            <text:p text:style-name="P62">43</text:p>
          </table:table-cell>
          <table:table-cell table:style-name="Tableau2.B3" office:value-type="float" office:value="28">
            <text:p text:style-name="P62">28</text:p>
          </table:table-cell>
          <table:table-cell table:style-name="Tableau2.B3" office:value-type="float" office:value="21">
            <text:p text:style-name="P62">21</text:p>
          </table:table-cell>
          <table:table-cell table:style-name="Tableau2.B3" office:value-type="float" office:value="29">
            <text:p text:style-name="P62">29</text:p>
          </table:table-cell>
          <table:table-cell table:style-name="Tableau2.B3" office:value-type="float" office:value="25">
            <text:p text:style-name="P62">25</text:p>
          </table:table-cell>
          <table:table-cell table:style-name="Tableau2.B3" office:value-type="float" office:value="19">
            <text:p text:style-name="P66">19</text:p>
          </table:table-cell>
          <table:table-cell table:style-name="Tableau2.B3" office:value-type="float" office:value="26">
            <text:p text:style-name="P66">26</text:p>
          </table:table-cell>
          <table:table-cell table:style-name="Tableau2.B3" office:value-type="float" office:value="17">
            <text:p text:style-name="P66">17</text:p>
          </table:table-cell>
          <table:table-cell table:style-name="Tableau2.B3" office:value-type="float" office:value="1">
            <text:p text:style-name="P66">1</text:p>
          </table:table-cell>
          <table:table-cell table:style-name="Tableau2.B3" office:value-type="float" office:value="0">
            <text:p text:style-name="P66">0</text:p>
          </table:table-cell>
        </table:table-row>
        <table:table-row>
          <table:table-cell table:style-name="Tableau2.A1" office:value-type="string">
            <text:p text:style-name="P64">Ar scor</text:p>
          </table:table-cell>
          <table:table-cell table:style-name="Tableau2.B3" office:value-type="float" office:value="49">
            <text:p text:style-name="P62">49</text:p>
          </table:table-cell>
          <table:table-cell table:style-name="Tableau2.B3" office:value-type="float" office:value="43">
            <text:p text:style-name="P62">43</text:p>
          </table:table-cell>
          <table:table-cell table:style-name="Tableau2.B3" office:value-type="float" office:value="28">
            <text:p text:style-name="P62">28</text:p>
          </table:table-cell>
          <table:table-cell table:style-name="Tableau2.B3" office:value-type="float" office:value="26">
            <text:p text:style-name="P62">26</text:p>
          </table:table-cell>
          <table:table-cell table:style-name="Tableau2.B3" office:value-type="float" office:value="24">
            <text:p text:style-name="P62">24</text:p>
          </table:table-cell>
          <table:table-cell table:style-name="Tableau2.B3" office:value-type="float" office:value="28">
            <text:p text:style-name="P62">28</text:p>
          </table:table-cell>
          <table:table-cell table:style-name="Tableau2.B3" office:value-type="float" office:value="14">
            <text:p text:style-name="P66">14</text:p>
          </table:table-cell>
          <table:table-cell table:style-name="Tableau2.B3" office:value-type="float" office:value="26">
            <text:p text:style-name="P66">26</text:p>
          </table:table-cell>
          <table:table-cell table:style-name="Tableau2.B3" office:value-type="float" office:value="17">
            <text:p text:style-name="P66">17</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Mic léinn </text:p>
          </table:table-cell>
          <table:table-cell table:style-name="Tableau2.B3" office:value-type="float" office:value="39">
            <text:p text:style-name="P62">39</text:p>
          </table:table-cell>
          <table:table-cell table:style-name="Tableau2.B3" office:value-type="float" office:value="48">
            <text:p text:style-name="P62">48</text:p>
          </table:table-cell>
          <table:table-cell table:style-name="Tableau2.B3" office:value-type="float" office:value="40">
            <text:p text:style-name="P62">40</text:p>
          </table:table-cell>
          <table:table-cell table:style-name="Tableau2.B3" office:value-type="float" office:value="30">
            <text:p text:style-name="P62">30</text:p>
          </table:table-cell>
          <table:table-cell table:style-name="Tableau2.B3" office:value-type="float" office:value="20">
            <text:p text:style-name="P62">20</text:p>
          </table:table-cell>
          <table:table-cell table:style-name="Tableau2.B3" office:value-type="float" office:value="16">
            <text:p text:style-name="P62">16</text:p>
          </table:table-cell>
          <table:table-cell table:style-name="Tableau2.B3" office:value-type="float" office:value="26">
            <text:p text:style-name="P66">26</text:p>
          </table:table-cell>
          <table:table-cell table:style-name="Tableau2.B3" office:value-type="float" office:value="15">
            <text:p text:style-name="P66">15</text:p>
          </table:table-cell>
          <table:table-cell table:style-name="Tableau2.B3" office:value-type="float" office:value="7">
            <text:p text:style-name="P66">7</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4" table:number-columns-spanned="7" office:value-type="string">
            <text:p text:style-name="P68">Deacrachtaí billí a íoc </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An chuid is mó den am </text:p>
          </table:table-cell>
          <table:table-cell table:style-name="Tableau2.B3" office:value-type="float" office:value="57">
            <text:p text:style-name="P62">57</text:p>
          </table:table-cell>
          <table:table-cell table:style-name="Tableau2.B3" office:value-type="float" office:value="31">
            <text:p text:style-name="P62">31</text:p>
          </table:table-cell>
          <table:table-cell table:style-name="Tableau2.B3" office:value-type="float" office:value="22">
            <text:p text:style-name="P62">22</text:p>
          </table:table-cell>
          <table:table-cell table:style-name="Tableau2.B3" office:value-type="float" office:value="15">
            <text:p text:style-name="P62">15</text:p>
          </table:table-cell>
          <table:table-cell table:style-name="Tableau2.B3" office:value-type="float" office:value="36">
            <text:p text:style-name="P62">36</text:p>
          </table:table-cell>
          <table:table-cell table:style-name="Tableau2.B3" office:value-type="float" office:value="29">
            <text:p text:style-name="P62">29</text:p>
          </table:table-cell>
          <table:table-cell table:style-name="Tableau2.A1" office:value-type="string">
            <text:p text:style-name="P61"/>
          </table:table-cell>
          <table:table-cell table:style-name="Tableau2.A1" office:value-type="string">
            <text:p text:style-name="P61"/>
          </table:table-cell>
          <table:table-cell table:style-name="Tableau2.B3" office:value-type="float" office:value="25">
            <text:p text:style-name="P66">25</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1" office:value-type="string">
            <text:p text:style-name="P64">Ó am go ham </text:p>
          </table:table-cell>
          <table:table-cell table:style-name="Tableau2.B3" office:value-type="float" office:value="49">
            <text:p text:style-name="P62">49</text:p>
          </table:table-cell>
          <table:table-cell table:style-name="Tableau2.B3" office:value-type="float" office:value="40">
            <text:p text:style-name="P62">40</text:p>
          </table:table-cell>
          <table:table-cell table:style-name="Tableau2.B3" office:value-type="float" office:value="29">
            <text:p text:style-name="P62">29</text:p>
          </table:table-cell>
          <table:table-cell table:style-name="Tableau2.B3" office:value-type="float" office:value="21">
            <text:p text:style-name="P62">21</text:p>
          </table:table-cell>
          <table:table-cell table:style-name="Tableau2.B3" office:value-type="float" office:value="27">
            <text:p text:style-name="P62">27</text:p>
          </table:table-cell>
          <table:table-cell table:style-name="Tableau2.B3" office:value-type="float" office:value="29">
            <text:p text:style-name="P62">29</text:p>
          </table:table-cell>
          <table:table-cell table:style-name="Tableau2.B3" office:value-type="float" office:value="19">
            <text:p text:style-name="P66">19</text:p>
          </table:table-cell>
          <table:table-cell table:style-name="Tableau2.B3" office:value-type="float" office:value="29">
            <text:p text:style-name="P66">29</text:p>
          </table:table-cell>
          <table:table-cell table:style-name="Tableau2.B3" office:value-type="float" office:value="19">
            <text:p text:style-name="P66">19</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1" office:value-type="string">
            <text:p text:style-name="P64">Beagnach riamh / Riamh </text:p>
          </table:table-cell>
          <table:table-cell table:style-name="Tableau2.B3" office:value-type="float" office:value="41">
            <text:p text:style-name="P62">41</text:p>
          </table:table-cell>
          <table:table-cell table:style-name="Tableau2.B3" office:value-type="float" office:value="46">
            <text:p text:style-name="P62">46</text:p>
          </table:table-cell>
          <table:table-cell table:style-name="Tableau2.B3" office:value-type="float" office:value="36">
            <text:p text:style-name="P62">36</text:p>
          </table:table-cell>
          <table:table-cell table:style-name="Tableau2.B3" office:value-type="float" office:value="30">
            <text:p text:style-name="P62">30</text:p>
          </table:table-cell>
          <table:table-cell table:style-name="Tableau2.B3" office:value-type="float" office:value="21">
            <text:p text:style-name="P62">21</text:p>
          </table:table-cell>
          <table:table-cell table:style-name="Tableau2.B3" office:value-type="float" office:value="20">
            <text:p text:style-name="P62">20</text:p>
          </table:table-cell>
          <table:table-cell table:style-name="Tableau2.B3" office:value-type="float" office:value="22">
            <text:p text:style-name="P66">22</text:p>
          </table:table-cell>
          <table:table-cell table:style-name="Tableau2.B3" office:value-type="float" office:value="18">
            <text:p text:style-name="P66">18</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Uirbiú suibiachtúil </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Ceantar tuaithe nó sráidbhaile </text:p>
          </table:table-cell>
          <table:table-cell table:style-name="Tableau2.B3" office:value-type="float" office:value="43">
            <text:p text:style-name="P62">43</text:p>
          </table:table-cell>
          <table:table-cell table:style-name="Tableau2.B3" office:value-type="float" office:value="42">
            <text:p text:style-name="P62">42</text:p>
          </table:table-cell>
          <table:table-cell table:style-name="Tableau2.B3" office:value-type="float" office:value="34">
            <text:p text:style-name="P62">34</text:p>
          </table:table-cell>
          <table:table-cell table:style-name="Tableau2.B3" office:value-type="float" office:value="29">
            <text:p text:style-name="P62">29</text:p>
          </table:table-cell>
          <table:table-cell table:style-name="Tableau2.B3" office:value-type="float" office:value="22">
            <text:p text:style-name="P62">22</text:p>
          </table:table-cell>
          <table:table-cell table:style-name="Tableau2.B3" office:value-type="float" office:value="22">
            <text:p text:style-name="P62">22</text:p>
          </table:table-cell>
          <table:table-cell table:style-name="Tableau2.B3" office:value-type="float" office:value="20">
            <text:p text:style-name="P66">20</text:p>
          </table:table-cell>
          <table:table-cell table:style-name="Tableau2.B3" office:value-type="float" office:value="20">
            <text:p text:style-name="P66">20</text:p>
          </table:table-cell>
          <table:table-cell table:style-name="Tableau2.B3" office:value-type="float" office:value="15">
            <text:p text:style-name="P66">1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Baile beag nó meánmhéide </text:p>
          </table:table-cell>
          <table:table-cell table:style-name="Tableau2.B3" office:value-type="float" office:value="45">
            <text:p text:style-name="P62">45</text:p>
          </table:table-cell>
          <table:table-cell table:style-name="Tableau2.B3" office:value-type="float" office:value="44">
            <text:p text:style-name="P62">44</text:p>
          </table:table-cell>
          <table:table-cell table:style-name="Tableau2.B3" office:value-type="float" office:value="32">
            <text:p text:style-name="P62">32</text:p>
          </table:table-cell>
          <table:table-cell table:style-name="Tableau2.B3" office:value-type="float" office:value="26">
            <text:p text:style-name="P62">26</text:p>
          </table:table-cell>
          <table:table-cell table:style-name="Tableau2.B3" office:value-type="float" office:value="22">
            <text:p text:style-name="P62">22</text:p>
          </table:table-cell>
          <table:table-cell table:style-name="Tableau2.B3" office:value-type="float" office:value="24">
            <text:p text:style-name="P62">24</text:p>
          </table:table-cell>
          <table:table-cell table:style-name="Tableau2.B3" office:value-type="float" office:value="21">
            <text:p text:style-name="P66">21</text:p>
          </table:table-cell>
          <table:table-cell table:style-name="Tableau2.B3" office:value-type="float" office:value="23">
            <text:p text:style-name="P66">23</text:p>
          </table:table-cell>
          <table:table-cell table:style-name="Tableau2.B3" office:value-type="float" office:value="15">
            <text:p text:style-name="P66">1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Baile mór </text:p>
          </table:table-cell>
          <table:table-cell table:style-name="Tableau2.B3" office:value-type="float" office:value="45">
            <text:p text:style-name="P62">45</text:p>
          </table:table-cell>
          <table:table-cell table:style-name="Tableau2.B3" office:value-type="float" office:value="44">
            <text:p text:style-name="P62">44</text:p>
          </table:table-cell>
          <table:table-cell table:style-name="Tableau2.B3" office:value-type="float" office:value="34">
            <text:p text:style-name="P62">34</text:p>
          </table:table-cell>
          <table:table-cell table:style-name="Tableau2.B3" office:value-type="float" office:value="26">
            <text:p text:style-name="P62">26</text:p>
          </table:table-cell>
          <table:table-cell table:style-name="Tableau2.B3" office:value-type="float" office:value="27">
            <text:p text:style-name="P62">27</text:p>
          </table:table-cell>
          <table:table-cell table:style-name="Tableau2.B3" office:value-type="float" office:value="23">
            <text:p text:style-name="P62">23</text:p>
          </table:table-cell>
          <table:table-cell table:style-name="Tableau2.B3" office:value-type="float" office:value="21">
            <text:p text:style-name="P66">21</text:p>
          </table:table-cell>
          <table:table-cell table:style-name="Tableau2.B3" office:value-type="float" office:value="21">
            <text:p text:style-name="P66">21</text:p>
          </table:table-cell>
          <table:table-cell table:style-name="Tableau2.B3" office:value-type="float" office:value="14">
            <text:p text:style-name="P66">14</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Íomhá den Aontas Eorpach </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Dearfach </text:p>
          </table:table-cell>
          <table:table-cell table:style-name="Tableau2.B3" office:value-type="float" office:value="38">
            <text:p text:style-name="P62">38</text:p>
          </table:table-cell>
          <table:table-cell table:style-name="Tableau2.B3" office:value-type="float" office:value="53">
            <text:p text:style-name="P62">53</text:p>
          </table:table-cell>
          <table:table-cell table:style-name="Tableau2.B3" office:value-type="float" office:value="43">
            <text:p text:style-name="P62">43</text:p>
          </table:table-cell>
          <table:table-cell table:style-name="Tableau2.B3" office:value-type="float" office:value="32">
            <text:p text:style-name="P62">32</text:p>
          </table:table-cell>
          <table:table-cell table:style-name="Tableau2.B3" office:value-type="float" office:value="17">
            <text:p text:style-name="P62">17</text:p>
          </table:table-cell>
          <table:table-cell table:style-name="Tableau2.B3" office:value-type="float" office:value="17">
            <text:p text:style-name="P62">17</text:p>
          </table:table-cell>
          <table:table-cell table:style-name="Tableau2.B3" office:value-type="float" office:value="25">
            <text:p text:style-name="P66">25</text:p>
          </table:table-cell>
          <table:table-cell table:style-name="Tableau2.B3" office:value-type="float" office:value="16">
            <text:p text:style-name="P66">16</text:p>
          </table:table-cell>
          <table:table-cell table:style-name="Tableau2.B3" office:value-type="float" office:value="9">
            <text:p text:style-name="P66">9</text:p>
          </table:table-cell>
          <table:table-cell table:style-name="Tableau2.B3" office:value-type="float" office:value="2">
            <text:p text:style-name="P66">2</text:p>
          </table:table-cell>
          <table:table-cell table:style-name="Tableau2.B3" office:value-type="float" office:value="0">
            <text:p text:style-name="P66">0</text:p>
          </table:table-cell>
        </table:table-row>
        <table:table-row>
          <table:table-cell table:style-name="Tableau2.A1" office:value-type="string">
            <text:p text:style-name="P64">Neodrach </text:p>
          </table:table-cell>
          <table:table-cell table:style-name="Tableau2.B3" office:value-type="float" office:value="47">
            <text:p text:style-name="P62">47</text:p>
          </table:table-cell>
          <table:table-cell table:style-name="Tableau2.B3" office:value-type="float" office:value="40">
            <text:p text:style-name="P62">40</text:p>
          </table:table-cell>
          <table:table-cell table:style-name="Tableau2.B3" office:value-type="float" office:value="28">
            <text:p text:style-name="P62">28</text:p>
          </table:table-cell>
          <table:table-cell table:style-name="Tableau2.B3" office:value-type="float" office:value="25">
            <text:p text:style-name="P62">25</text:p>
          </table:table-cell>
          <table:table-cell table:style-name="Tableau2.B3" office:value-type="float" office:value="23">
            <text:p text:style-name="P62">23</text:p>
          </table:table-cell>
          <table:table-cell table:style-name="Tableau2.B3" office:value-type="float" office:value="26">
            <text:p text:style-name="P62">26</text:p>
          </table:table-cell>
          <table:table-cell table:style-name="Tableau2.B3" office:value-type="float" office:value="18">
            <text:p text:style-name="P66">18</text:p>
          </table:table-cell>
          <table:table-cell table:style-name="Tableau2.B3" office:value-type="float" office:value="25">
            <text:p text:style-name="P66">25</text:p>
          </table:table-cell>
          <table:table-cell table:style-name="Tableau2.B3" office:value-type="float" office:value="14">
            <text:p text:style-name="P66">14</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Diúltach </text:p>
          </table:table-cell>
          <table:table-cell table:style-name="Tableau2.B3" office:value-type="float" office:value="58">
            <text:p text:style-name="P62">58</text:p>
          </table:table-cell>
          <table:table-cell table:style-name="Tableau2.B3" office:value-type="float" office:value="23">
            <text:p text:style-name="P62">23</text:p>
          </table:table-cell>
          <table:table-cell table:style-name="Tableau2.B3" office:value-type="float" office:value="13">
            <text:p text:style-name="P62">13</text:p>
          </table:table-cell>
          <table:table-cell table:style-name="Tableau2.B3" office:value-type="float" office:value="15">
            <text:p text:style-name="P62">15</text:p>
          </table:table-cell>
          <table:table-cell table:style-name="Tableau2.B3" office:value-type="float" office:value="43">
            <text:p text:style-name="P62">43</text:p>
          </table:table-cell>
          <table:table-cell table:style-name="Tableau2.B3" office:value-type="float" office:value="35">
            <text:p text:style-name="P62">35</text:p>
          </table:table-cell>
          <table:table-cell table:style-name="Tableau2.B3" office:value-type="float" office:value="13">
            <text:p text:style-name="P66">13</text:p>
          </table:table-cell>
          <table:table-cell table:style-name="Tableau2.B3" office:value-type="float" office:value="31">
            <text:p text:style-name="P66">31</text:p>
          </table:table-cell>
          <table:table-cell table:style-name="Tableau2.B3" office:value-type="float" office:value="35">
            <text:p text:style-name="P66">3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Sástacht le cáilíocht na beatha </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Sásta </text:p>
          </table:table-cell>
          <table:table-cell table:style-name="Tableau2.B3" office:value-type="float" office:value="41">
            <text:p text:style-name="P62">41</text:p>
          </table:table-cell>
          <table:table-cell table:style-name="Tableau2.B3" office:value-type="float" office:value="46">
            <text:p text:style-name="P62">46</text:p>
          </table:table-cell>
          <table:table-cell table:style-name="Tableau2.B3" office:value-type="float" office:value="37">
            <text:p text:style-name="P62">37</text:p>
          </table:table-cell>
          <table:table-cell table:style-name="Tableau2.B3" office:value-type="float" office:value="30">
            <text:p text:style-name="P62">30</text:p>
          </table:table-cell>
          <table:table-cell table:style-name="Tableau2.B3" office:value-type="float" office:value="20">
            <text:p text:style-name="P62">20</text:p>
          </table:table-cell>
          <table:table-cell table:style-name="Tableau2.B3" office:value-type="float" office:value="20">
            <text:p text:style-name="P62">20</text:p>
          </table:table-cell>
          <table:table-cell table:style-name="Tableau2.B3" office:value-type="float" office:value="22">
            <text:p text:style-name="P66">22</text:p>
          </table:table-cell>
          <table:table-cell table:style-name="Tableau2.B3" office:value-type="float" office:value="18">
            <text:p text:style-name="P66">18</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Ní raibh mé sásta </text:p>
          </table:table-cell>
          <table:table-cell table:style-name="Tableau2.B3" office:value-type="float" office:value="61">
            <text:p text:style-name="P62">61</text:p>
          </table:table-cell>
          <table:table-cell table:style-name="Tableau2.B3" office:value-type="float" office:value="30">
            <text:p text:style-name="P62">30</text:p>
          </table:table-cell>
          <table:table-cell table:style-name="Tableau2.B3" office:value-type="float" office:value="16">
            <text:p text:style-name="P62">16</text:p>
          </table:table-cell>
          <table:table-cell table:style-name="Tableau2.B3" office:value-type="float" office:value="12">
            <text:p text:style-name="P62">12</text:p>
          </table:table-cell>
          <table:table-cell table:style-name="Tableau2.B3" office:value-type="float" office:value="39">
            <text:p text:style-name="P62">39</text:p>
          </table:table-cell>
          <table:table-cell table:style-name="Tableau2.B3" office:value-type="float" office:value="36">
            <text:p text:style-name="P62">36</text:p>
          </table:table-cell>
          <table:table-cell table:style-name="Tableau2.B3" office:value-type="float" office:value="14">
            <text:p text:style-name="P66">14</text:p>
          </table:table-cell>
          <table:table-cell table:style-name="Tableau2.B3" office:value-type="float" office:value="37">
            <text:p text:style-name="P66">37</text:p>
          </table:table-cell>
          <table:table-cell table:style-name="Tableau2.B3" office:value-type="float" office:value="26">
            <text:p text:style-name="P66">26</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
      <text:p text:style-name="P21"/>
      <text:h text:style-name="P16" text:outline-level="2"><text:bookmark-start text:name="__RefHeading___Toc318265_3078747257"/>Ionchas maidir leis an todhchaí<text:bookmark-end text:name="__RefHeading___Toc318265_3078747257"/></text:h>
      <text:p text:style-name="P21">I bhfianaise an mhéid sin, athraíonn an anailís ansin dearcadh mhuintir na hEorpa ar an todhchaí. Ar an iomlán, is láidre i gcónaí an dóchas ar an leibhéal pearsanta agus lagaíonn sé de réir mar a mheasann freagróirí comhthéacsanna níos leithne, le muinín ag tabhairt bealach de réir a chéile do bhraistintí níos faichillí agus iad ag aistriú ó chúinsí pearsanta go peirspictíochtaí náisiúnta, Eorpacha agus domhanda ar deireadh. Léirítear leis an bpatrún sin codarsnacht shoiléir idir ionchais phearsanta atá réasúnta cobhsaí agus tuairimí níos éiginnte maidir leis an timpeallacht idirnáisiúnta, idirdhealú ar dócha go mbeidh tionchar aige ar thosaíochtaí na saoránach, ar dhearcthaí i leith rialachais, agus ar ionchais maidir le comhar ar leibhéil éagsúla.</text:p>
      <text:p text:style-name="P22">Ar fud an Aontais Eorpaigh, tá an dóchas faoin todhchaí fós ag athrú go suntasach ag brath ar an leibhéal atá á mheas. Is airde an mhuinín ar an leibhéal pearsanta, agus chuir 76 % de na freagróirí dóchas in iúl faoina dtodhchaí féin agus faoi thodhchaí a dteaghlaigh, sciar nach bhfuil aon athrú air i gcomparáid le mí na Samhna 2025. Tá an optamachas níos ísle go háirithe nuair a dhéanann freagróirí meastóireacht ar chomhthéacsanna níos leithne. Tá thart ar sheisear as gach deichniúr Eorpach dóchasach faoi thodhchaí a dtíre (58%, +1 pointe céatadáin) agus faoi thodhchaí an Aontais Eorpaigh (59%, +2 pointe céatadáin), rud a léiríonn cobhsaíocht choibhneasta i gcomparáid leis an suirbhé a rinneadh roimhe seo i mí na Samhna 2025. Mar sin féin, éiríonn tuairimí i bhfad níos cúramaí agus iad ag casadh ar an leibhéal domhanda. Ní thuairiscíonn ach 38 % de na freagróirí go bhfuil siad dóchasach faoi thodhchaí an domhain, rud a léiríonn laghdú suntasach sé phointe céatadáin ó mhí na Samhna 2025, agus léiríonn 58 % díobh go bhfuil siad doirbh (+6 phointe céatadáin). </text:p>
      <text:p text:style-name="P21"><draw:g text:anchor-type="paragraph" draw:z-index="8" draw:name="Forme7" draw:style-name="gr9"><draw:frame draw:style-name="gr486" draw:text-style-name="P105" svg:width="10.861cm" svg:height="8.901cm" svg:x="5.003cm" svg:y="2.111cm"><draw:image xlink:href="Pictures/10000000000002880000021341E874A82584A5CD.png" xlink:type="simple" xlink:show="embed" xlink:actuate="onLoad" draw:mime-type="image/png"><text:p/></draw:image></draw:frame><draw:frame draw:style-name="gr487" draw:text-style-name="P108" svg:width="3.606cm" svg:height="0.902cm" svg:x="4.997cm" svg:y="1.413cm"><draw:text-box><text:p text:style-name="P106"><text:span text:style-name="T41">Do theaghlach agus tú féin</text:span></text:p></draw:text-box></draw:frame><draw:frame draw:style-name="gr488" draw:text-style-name="P108" svg:width="2.869cm" svg:height="0.578cm" svg:x="5.133cm" svg:y="3.912cm"><draw:text-box><text:p text:style-name="P106"><text:span text:style-name="T41">(Ár dTír)</text:span></text:p></draw:text-box></draw:frame><draw:frame draw:style-name="gr489" draw:text-style-name="P108" svg:width="1.544cm" svg:height="1.551cm" svg:x="5.101cm" svg:y="6.442cm"><draw:text-box><text:p text:style-name="P106"><text:span text:style-name="T41">An tAontas Eorpach</text:span></text:p></draw:text-box></draw:frame><draw:frame draw:style-name="gr490" draw:text-style-name="P108" svg:width="3.601cm" svg:height="0.578cm" svg:x="5.003cm" svg:y="8.943cm"><draw:text-box><text:p text:style-name="P106"><text:span text:style-name="T41">An domhan</text:span></text:p></draw:text-box></draw:frame><draw:frame draw:style-name="gr491" draw:text-style-name="P108" svg:width="2.428cm" svg:height="0.902cm" svg:x="2.302cm" svg:y="2.242cm"><draw:text-box><text:p text:style-name="P106"><text:span text:style-name="T41">Aibreán/Bealtaine 2026</text:span></text:p></draw:text-box></draw:frame><draw:frame draw:style-name="gr492" draw:text-style-name="P108" svg:width="2.43cm" svg:height="0.902cm" svg:x="2.274cm" svg:y="4.711cm"><draw:text-box><text:p text:style-name="P106"><text:span text:style-name="T41">Aibreán/Bealtaine 2026</text:span></text:p></draw:text-box></draw:frame><draw:frame draw:style-name="gr493" draw:text-style-name="P108" svg:width="2.428cm" svg:height="0.902cm" svg:x="2.374cm" svg:y="7.142cm"><draw:text-box><text:p text:style-name="P106"><text:span text:style-name="T41">Aibreán/Bealtaine 2026</text:span></text:p></draw:text-box></draw:frame><draw:frame draw:style-name="gr494" draw:text-style-name="P108" svg:width="2.43cm" svg:height="0.902cm" svg:x="2.501cm" svg:y="9.641cm"><draw:text-box><text:p text:style-name="P106"><text:span text:style-name="T41">Aibreán/Bealtaine 2026</text:span></text:p></draw:text-box></draw:frame><draw:frame draw:style-name="gr495" draw:text-style-name="P108" svg:width="1.714cm" svg:height="0.902cm" svg:x="3.302cm" svg:y="2.912cm"><draw:text-box><text:p text:style-name="P106"><text:span text:style-name="T41">Samhain 2025</text:span></text:p></draw:text-box></draw:frame><draw:frame draw:style-name="gr496" draw:text-style-name="P108" svg:width="1.715cm" svg:height="0.902cm" svg:x="2.988cm" svg:y="5.512cm"><draw:text-box><text:p text:style-name="P106"><text:span text:style-name="T41">Samhain 2025</text:span></text:p></draw:text-box></draw:frame><draw:frame draw:style-name="gr497" draw:text-style-name="P108" svg:width="1.714cm" svg:height="0.902cm" svg:x="3.089cm" svg:y="7.913cm"><draw:text-box><text:p text:style-name="P106"><text:span text:style-name="T41">Samhain 2025</text:span></text:p></draw:text-box></draw:frame><draw:frame draw:style-name="gr498" draw:text-style-name="P108" svg:width="1.715cm" svg:height="0.902cm" svg:x="2.988cm" svg:y="10.342cm"><draw:text-box><text:p text:style-name="P106"><text:span text:style-name="T41">Samhain 2025</text:span></text:p></draw:text-box></draw:frame><draw:frame draw:style-name="gr499" draw:text-style-name="P105" svg:width="10.642cm" svg:height="0.502cm" svg:x="2.942cm" svg:y="11.312cm"><draw:image xlink:href="Pictures/10000000000002540000001CC922E8D5FB7897B2.png" xlink:type="simple" xlink:show="embed" xlink:actuate="onLoad" draw:mime-type="image/png"><text:p/></draw:image></draw:frame><draw:frame draw:style-name="gr500" draw:text-style-name="P108" svg:width="3.301cm" svg:height="0.578cm" svg:x="3.703cm" svg:y="11.312cm"><draw:text-box><text:p text:style-name="P106"><text:span text:style-name="T41">Iomlán ‘Barrfheabhas’</text:span></text:p></draw:text-box></draw:frame><draw:frame draw:style-name="gr501" draw:text-style-name="P108" svg:width="2.805cm" svg:height="0.902cm" svg:x="8.603cm" svg:y="11.241cm"><draw:text-box><text:p text:style-name="P106"><text:span text:style-name="T41">Iomlán ‘Sóisialach’</text:span></text:p></draw:text-box></draw:frame><draw:frame draw:style-name="gr502" draw:text-style-name="P108" svg:width="2.495cm" svg:height="0.902cm" svg:x="13.402cm" svg:y="11.211cm"><draw:text-box><text:p text:style-name="P106"><text:span text:style-name="T41">Níl a fhios agam</text:span></text:p></draw:text-box></draw:frame><draw:frame draw:style-name="gr503" draw:text-style-name="P108" svg:width="15.601cm" svg:height="0.902cm" svg:x="0.002cm" svg:y="0.224cm"><draw:text-box><text:p text:style-name="P106"><text:span text:style-name="T41">QA12 An ndéarfá go bhfuil tú an-dóchasach, measartha dóchasach, measartha doirbh nó an-dóchasach faoi thodhchaí ...? (AE27) (%)</text:span></text:p></draw:text-box></draw:frame></draw:g></text:p>
      <text:p text:style-name="P21"><text:soft-page-break/></text:p>
      <text:p text:style-name="P23">Tugann marthanacht agus neartú an doirbhíochais maidir le todhchaí an domhain le fios go bhfuil éiginnteachtaí agus dúshláin dhomhanda fós ag dul i bhfeidhm go mór ar mheon an phobail. Tá an meath sin ar an leibhéal domhanda i gcodarsnacht leis an gcobhsaíocht choibhneasta a tugadh faoi deara maidir le hionchais phearsanta, chomh maith leis an ionchas ar an leibhéal náisiúnta agus ar an leibhéal Eorpach. Tugann patrún den sórt sin le fios, cé go gcoinníonn muintir na hEorpa muinín ina n-imthosca láithreacha agus, go pointe áirithe, i gcreataí náisiúnta agus Eorpacha, go bhfuil imní orthu i gcónaí faoi fhorbairtí ar an leibhéal idirnáisiúnta. Is dócha go múnlóidh na hábhair imní sin braistintí níos leithne, go mbeidh tionchar acu ar an gcaoi a dtugann saoránaigh tús áite do shaincheisteanna agus ar an gcaoi a ndéanann siad measúnú ar ról na n-institiúidí, lena n-áirítear an tAontas Eorpach, maidir le freagairt do dhúshláin dhomhanda.</text:p>
      <text:h text:style-name="P15" text:outline-level="2"><text:bookmark-start text:name="__RefHeading___Toc316592_3078747257"/>Ionchas faoi thodhchaí an domhain<text:bookmark-end text:name="__RefHeading___Toc316592_3078747257"/></text:h>
      <text:p text:style-name="P21">Saintréith de bhraistintí an phobail maidir le todhchaí an domhain is ea forlámhas soiléir an doirbhíochais, rud a léiríonn carnadh na ndúshlán domhanda atá os comhair na saoránach faoi láthair. Ar fud an Aontais Eorpaigh, léiríonn freagróirí leibhéil níos ísle dóchais faoi thodhchaí an domhain ná aon leibhéal eile a mheastar.</text:p>
      <text:p text:style-name="P21"><draw:g text:anchor-type="paragraph" draw:z-index="80" draw:name="Forme10" draw:style-name="gr2"><draw:frame draw:style-name="gr3" draw:text-style-name="P105" svg:width="6.716cm" svg:height="6.467cm" svg:x="7.908cm" svg:y="1.629cm"><draw:image xlink:href="Pictures/10000000000002C1000002A74D38D9E29EB6C86F.png" xlink:type="simple" xlink:show="embed" xlink:actuate="onLoad" draw:mime-type="image/png"><text:p/></draw:image></draw:frame><draw:g draw:style-name="gr4"><draw:frame draw:style-name="gr5" draw:text-style-name="P105" svg:width="1.112cm" svg:height="1.802cm" svg:x="9.611cm" svg:y="8.696cm"><draw:image xlink:href="Pictures/10000000000000420000006BFE11E4B5E265917C.png" xlink:type="simple" xlink:show="embed" xlink:actuate="onLoad" draw:mime-type="image/png"><text:p/></draw:image></draw:frame><draw:frame draw:style-name="gr6" draw:text-style-name="P107" svg:width="3.402cm" svg:height="1.876cm" svg:x="10.821cm" svg:y="8.696cm"><draw:text-box><text:p text:style-name="P106"><text:span text:style-name="T41">Iomlán ‘Barrfheabhas’</text:span></text:p><text:p text:style-name="P106"><text:span text:style-name="T41"/></text:p><text:p text:style-name="P106"><text:span text:style-name="T41">Iomlán ‘Fiosraíoch’</text:span></text:p><text:p text:style-name="P106"><text:span text:style-name="T41"/></text:p><text:p text:style-name="P106"><text:span text:style-name="T41">Níl a fhios agam</text:span></text:p></draw:text-box></draw:frame></draw:g><draw:frame draw:style-name="gr7" draw:text-style-name="P108" svg:width="13.122cm" svg:height="0.902cm" svg:x="0cm" svg:y="0.236cm"><draw:text-box><text:p text:style-name="P106"><text:span text:style-name="T41">C12.4 An ndéarfá go bhfuil tú an-dóchasach, measartha dóchasach, measartha doirbh nó an-dóchasach faoi thodhchaí ...? An domhan (AE27) (%)</text:span></text:p></draw:text-box></draw:frame><draw:frame draw:style-name="gr8" draw:text-style-name="P108" svg:width="6.667cm" svg:height="2.2cm" svg:x="0.288cm" svg:y="7.83cm"><draw:text-box><text:p text:style-name="P106"><text:span text:style-name="T41">Iomlán ‘Barrfheabhas’</text:span> <text:span text:style-name="T42">▼</text:span><text:span text:style-name="T41"> 6 </text:span></text:p><text:p text:style-name="P106"><text:span text:style-name="T41">Iomlán ‘Sóisialach’</text:span> <text:span text:style-name="T42">▲</text:span><text:span text:style-name="T41"> 6 </text:span></text:p><text:p text:style-name="P106"><text:span text:style-name="T41">Níl a fhios agam</text:span> <text:span text:style-name="T41">= </text:span></text:p><text:p text:style-name="P106"><text:span text:style-name="T42">▲</text:span><text:span text:style-name="T43">▼</text:span> <text:span text:style-name="T41">(Apr/Bealtaine 2026 — Samhain 2025) </text:span></text:p></draw:text-box></draw:frame></draw:g></text:p>
      <text:p text:style-name="P21"/>
      <text:p text:style-name="P23">Ar leibhéal an Aontais, deir níos lú ná ceathrar as gach deichniúr freagróirí (38 %) go bhfuil siad dóchasach faoi thodhchaí an domhain, rud a léiríonn meath suntasach sé phointe céatadáin i gcomparáid leis an suirbhé roimhe seo. Tá an dóchas sin fós teoranta ó thaobh déine de, agus níl ach cion beag ann a thugann le fios go bhfuil siad an-dóchasach (5 %). Os a choinne sin, tuairiscíonn tromlach mór de mhuintir na hEorpa (58%) go bhfuil siad doirbh faoi thodhchaí an domhain, méadú sé phointe céatadáin i gcomparáid le mí na Samhna 2025, lena n-áirítear sciar suntasach a léiríonn doirbhíochas láidir (15%, + 4pp).</text:p>
      <text:p text:style-name="P21">Ar fud na mBallstát, tá éagsúlacht mhór sna braistintí maidir le todhchaí an domhain, rud a léiríonn difríochtaí suntasacha i leibhéil an dóchais agus an doirbhis araon. Ar bhonn níos leithne, tá leath na bhfreagróirí ar a laghad dóchasach in 11 Bhallstát. Feictear na leibhéil is airde dóchais sa Pholainn (63 %), agus ina dhiaidh sin san Ungáir, sa Liotuáin, sa tSlóvaic agus sa Rómáin (57 % ar fad), áit a léiríonn tromlaigh shoiléire na bhfreagróirí dearcadh dearfach. </text:p>
      <text:p text:style-name="P21">Mar sin féin, tá an dóchas sin fós i bhfad ó bheith forleathan. Tá leath na bhfreagróirí ar a laghad doirbh i 15 Bhallstát. Taifeadtar na leibhéil is airde doirbh maidir le todhchaí an domhain san Ísiltír (75%), sa Fhrainc (70%), sa Ghearmáin agus sa Bheilg (69% araon). Sna tíortha sin, is léir gur mó measúnuithe doirbh ná an dóchas, agus béim á leagan ar a mhéid atá meon an phobail á mhúnlú ag ábhair imní faoi fhorbairtí domhanda.</text:p>
      <text:p text:style-name="P21"><draw:g text:anchor-type="paragraph" draw:z-index="9" draw:name="Forme11" draw:style-name="gr9"><draw:frame draw:style-name="gr480" draw:text-style-name="P105" svg:width="17.038cm" svg:height="7.901cm" svg:x="0.002cm" svg:y="1.51cm"><draw:image xlink:href="Pictures/100000000000051F00000260B5237701128D3463.png" xlink:type="simple" xlink:show="embed" xlink:actuate="onLoad" draw:mime-type="image/png"><text:p/></draw:image></draw:frame><draw:g draw:style-name="gr4"><draw:frame draw:style-name="gr481" draw:text-style-name="P105" svg:width="10.642cm" svg:height="0.5cm" svg:x="2.838cm" svg:y="9.541cm"><draw:image xlink:href="Pictures/10000000000002540000001CC922E8D5FB7897B2.png" xlink:type="simple" xlink:show="embed" xlink:actuate="onLoad" draw:mime-type="image/png"><text:p/></draw:image></draw:frame><draw:frame draw:style-name="gr482" draw:text-style-name="P108" svg:width="3.301cm" svg:height="0.578cm" svg:x="3.599cm" svg:y="9.541cm"><draw:text-box><text:p text:style-name="P106"><text:span text:style-name="T41">Iomlán ‘Barrfheabhas’</text:span></text:p></draw:text-box></draw:frame><draw:frame draw:style-name="gr483" draw:text-style-name="P108" svg:width="2.805cm" svg:height="0.902cm" svg:x="8.499cm" svg:y="9.47cm"><draw:text-box><text:p text:style-name="P106"><text:span text:style-name="T41">Iomlán ‘Sóisialach’</text:span></text:p></draw:text-box></draw:frame><draw:frame draw:style-name="gr484" draw:text-style-name="P108" svg:width="2.495cm" svg:height="0.902cm" svg:x="13.298cm" svg:y="9.44cm"><draw:text-box><text:p text:style-name="P106"><text:span text:style-name="T41">Níl a fhios agam</text:span></text:p></draw:text-box></draw:frame></draw:g><draw:frame draw:style-name="gr485" draw:text-style-name="P108" svg:width="16.7cm" svg:height="1.089cm" svg:x="0.14cm" svg:y="0.222cm"><draw:text-box><text:p text:style-name="P106"><text:span text:style-name="T41">C12.4 An ndéarfá go bhfuil tú an-dóchasach, measartha dóchasach, measartha doirbh nó an-dóchasach faoi thodhchaí ...? An Domhan (%)</text:span></text:p></draw:text-box></draw:frame></draw:g></text:p>
      <text:p text:style-name="P21"/>
      <text:p text:style-name="P23">Tá difríochtaí i ndóchas agus i bpessimism maidir le todhchaí an domhain le feiceáil freisin ar fud grúpaí soch-dhéimeagrafacha, cé go n-athraíonn neart na bpatrún seo de réir tréithe.</text:p>
      <text:p text:style-name="P21">Ó thaobh inscne de, níl aon difríochtaí ann maidir le braistintí. Tuairiscíonn fir agus mná leibhéil chomhionanna dóchais (38% sa dá ghrúpa) agus leibhéil an-chosúil doirbhis (58% i measc na bhfear agus 57% i measc na mban). </text:p>
      <text:p text:style-name="P21">Is fachtóir níos difreálaí í an aois. Is gnách go mbíonn freagróirí níos óige níos dóchasaí, agus méadaíonn an doirbhíochas de réir a chéile le haois. I measc na ndaoine idir 15-24 bliana d’aois, léiríonn na scaireanna céanna dóchas agus doirbhíochas (48%). Mar sin féin, tagann laghdú ar an dóchas i measc freagróirí idir 25-39 mbliana d’aois (38 % i gcomparáid le 58 % doirbh) agus i measc freagróirí idir 40-54 bliana d’aois (40 % i gcomparáid le 56 %). Feictear an t-ionchas is diúltaí i measc freagróirí atá 55 bliana d’aois nó níos sine, áit nach mbraitheann ach 34 % dóchasach agus go dtuairiscíonn tromlach soiléir (61 %) éadóchas. </text:p>
      <text:p text:style-name="P21">Tá difríochtaí ann de réir leibhéal an oideachais ach tá siad measartha measartha. Is iad na freagróirí a bhfuil meánleibhéal oideachais acu na freagróirí is dóchasaí (41 %), agus tuairiscíonn na freagróirí a bhfuil leibhéal íseal oideachais acu go bhfuil dóchas níos ísle (34%) agus doirbhíochas níos airde (60%). I measc freagróirí ardoilte, seasann dóchas ag 38%, agus doirbhíochas ag 59%, rud a thugann le tuiscint, cé go mbaineann an t-oideachas le roinnt éagsúlachta, go bhfuil dearcadh aireach den chuid is mó i réim ar fud na ngrúpaí oideachais go léir.</text:p>
      <text:p text:style-name="P21">Feictear caidreamh an-láidir nuair a chuirtear staid airgeadais na bhfreagróirí san áireamh. Tá siad siúd a bhfuil deacrachtaí airgeadais acu an chuid is mó den am i bhfad níos doirbh: ní léiríonn ach 26% dóchas, agus tuairiscíonn 70% éadóchas. Tá sé sin i gcodarsnacht le freagróirí nach mbíonn deacrachtaí den sórt sin acu riamh nó nach mbíonn deacrachtaí den sórt sin acu riamh, ina measc ardaíonn an dóchas go 39% agus laghdaíonn an doirbhíochas go 56%. Titeann freagróirí a bhfuil deacrachtaí airgeadais ócáideacha acu idir na grúpaí sin (37 % dóchasach i gcomparáid le 59 % doirbh). Leagtar béim sna torthaí sin ar an nasc láidir idir leochaileacht eacnamaíoch agus ionchais dhiúltacha maidir le forbairtí domhanda.</text:p>
      <text:p text:style-name="P21">ar deireadh, tá dlúthnasc freisin idir braistintí faoi thodhchaí an domhain agus íomhá na bhfreagróirí den Aontas Eorpach. Taispeánann freagróirí a bhfuil íomhá dhearfach acu den Aontas Eorpach tuairimí cothroma, agus léiríonn 49% dóchas agus doirbhíochas 48%. Os a choinne sin, i measc na bhfreagróirí a bhfuil íomhá dhiúltach acu ar an Aontas, titeann an dóchas go géar go 17 %, agus tuairiscíonn 79 % go bhfuil sé doirbh, rud a léiríonn dearcadh an-diúltach. Titeann siad siúd a bhfuil íomhá neodrach acu idir na grúpaí seo (34% dóchasach vs 60% doirbh). Leagtar béim sa phatrún sin ar cheangal láidir idir dearcthaí i leith an Aontais agus braistintí maidir le hionchais dhomhanda.</text:p>
      <text:p text:style-name="P21"/>
      <table:table table:name="Tableau3" table:style-name="Tableau3">
        <table:table-column table:style-name="Tableau3.A"/>
        <table:table-column table:style-name="Tableau3.B"/>
        <table:table-column table:style-name="Tableau3.C"/>
        <table:table-column table:style-name="Tableau3.D"/>
        <table:table-row>
          <table:table-cell table:style-name="Tableau3.A1" table:number-columns-spanned="4" office:value-type="string">
            <text:p text:style-name="P79">C12.4 An ndéarfá go bhfuil tú an-dóchasach, measartha dóchasach, measartha doirbh nó an-dóchasach faoi thodhchaí ...? An domhan (% - AE)</text:p>
          </table:table-cell>
          <table:covered-table-cell/>
          <table:covered-table-cell/>
          <table:covered-table-cell/>
        </table:table-row>
        <table:table-row>
          <table:table-cell table:style-name="Tableau3.A1" office:value-type="string">
            <text:p text:style-name="P82"/>
          </table:table-cell>
          <table:table-cell table:style-name="Tableau3.A1" office:value-type="string">
            <text:p text:style-name="P83">Iomlán ‘Barrfheabhas’</text:p>
          </table:table-cell>
          <table:table-cell table:style-name="Tableau3.A1" office:value-type="string">
            <text:p text:style-name="P83">Iomlán ‘Fiosraíoch’</text:p>
          </table:table-cell>
          <table:table-cell table:style-name="Tableau3.A1" office:value-type="string">
            <text:p text:style-name="P83">Níl a fhios agam</text:p>
          </table:table-cell>
        </table:table-row>
        <table:table-row>
          <table:table-cell table:style-name="Tableau3.A1" office:value-type="string">
            <text:p text:style-name="P79">AE27 </text:p>
          </table:table-cell>
          <table:table-cell table:style-name="Tableau3.B3" office:value-type="float" office:value="38">
            <text:p text:style-name="P83">38</text:p>
          </table:table-cell>
          <table:table-cell table:style-name="Tableau3.B3" office:value-type="float" office:value="58">
            <text:p text:style-name="P83">58</text:p>
          </table:table-cell>
          <table:table-cell table:style-name="Tableau3.B3" office:value-type="float" office:value="4">
            <text:p text:style-name="P83">4</text:p>
          </table:table-cell>
        </table:table-row>
        <table:table-row>
          <table:table-cell table:style-name="Tableau3.A4" table:number-columns-spanned="4" office:value-type="string">
            <text:p text:style-name="P70">Inscne</text:p>
          </table:table-cell>
          <table:covered-table-cell/>
          <table:covered-table-cell/>
          <table:covered-table-cell/>
        </table:table-row>
        <table:table-row>
          <table:table-cell table:style-name="Tableau3.A1" office:value-type="string">
            <text:p text:style-name="P79">Fear </text:p>
          </table:table-cell>
          <table:table-cell table:style-name="Tableau3.B3" office:value-type="float" office:value="38">
            <text:p text:style-name="P83">38</text:p>
          </table:table-cell>
          <table:table-cell table:style-name="Tableau3.B3" office:value-type="float" office:value="58">
            <text:p text:style-name="P83">58</text:p>
          </table:table-cell>
          <table:table-cell table:style-name="Tableau3.B3" office:value-type="float" office:value="4">
            <text:p text:style-name="P83">4</text:p>
          </table:table-cell>
        </table:table-row>
        <table:table-row>
          <table:table-cell table:style-name="Tableau3.A1" office:value-type="string">
            <text:p text:style-name="P79">Bean </text:p>
          </table:table-cell>
          <table:table-cell table:style-name="Tableau3.B3" office:value-type="float" office:value="38">
            <text:p text:style-name="P83">38</text:p>
          </table:table-cell>
          <table:table-cell table:style-name="Tableau3.B3" office:value-type="float" office:value="57">
            <text:p text:style-name="P83">57</text:p>
          </table:table-cell>
          <table:table-cell table:style-name="Tableau3.B3" office:value-type="float" office:value="5">
            <text:p text:style-name="P83">5</text:p>
          </table:table-cell>
        </table:table-row>
        <table:table-row>
          <table:table-cell table:style-name="Tableau3.A4" table:number-columns-spanned="4" office:value-type="string">
            <text:p text:style-name="P70">Aois</text:p>
          </table:table-cell>
          <table:covered-table-cell/>
          <table:covered-table-cell/>
          <table:covered-table-cell/>
        </table:table-row>
        <table:table-row>
          <table:table-cell table:style-name="Tableau3.A1" office:value-type="string">
            <text:p text:style-name="P79">15- 24 </text:p>
          </table:table-cell>
          <table:table-cell table:style-name="Tableau3.B3" office:value-type="float" office:value="48">
            <text:p text:style-name="P83">48</text:p>
          </table:table-cell>
          <table:table-cell table:style-name="Tableau3.B3" office:value-type="float" office:value="48">
            <text:p text:style-name="P83">48</text:p>
          </table:table-cell>
          <table:table-cell table:style-name="Tableau3.B3" office:value-type="float" office:value="4">
            <text:p text:style-name="P83">4</text:p>
          </table:table-cell>
        </table:table-row>
        <table:table-row>
          <table:table-cell table:style-name="Tableau3.A1" office:value-type="string">
            <text:p text:style-name="P79">25—39 </text:p>
          </table:table-cell>
          <table:table-cell table:style-name="Tableau3.B3" office:value-type="float" office:value="38">
            <text:p text:style-name="P83">38</text:p>
          </table:table-cell>
          <table:table-cell table:style-name="Tableau3.B3" office:value-type="float" office:value="58">
            <text:p text:style-name="P83">58</text:p>
          </table:table-cell>
          <table:table-cell table:style-name="Tableau3.B3" office:value-type="float" office:value="4">
            <text:p text:style-name="P83">4</text:p>
          </table:table-cell>
        </table:table-row>
        <table:table-row>
          <table:table-cell table:style-name="Tableau3.A1" office:value-type="string">
            <text:p text:style-name="P79">40-54 </text:p>
          </table:table-cell>
          <table:table-cell table:style-name="Tableau3.B3" office:value-type="float" office:value="40">
            <text:p text:style-name="P83">40</text:p>
          </table:table-cell>
          <table:table-cell table:style-name="Tableau3.B3" office:value-type="float" office:value="56">
            <text:p text:style-name="P83">56</text:p>
          </table:table-cell>
          <table:table-cell table:style-name="Tableau3.B3" office:value-type="float" office:value="4">
            <text:p text:style-name="P83">4</text:p>
          </table:table-cell>
        </table:table-row>
        <table:table-row>
          <table:table-cell table:style-name="Tableau3.A1" office:value-type="string">
            <text:p text:style-name="P79">&gt;=55</text:p>
          </table:table-cell>
          <table:table-cell table:style-name="Tableau3.B3" office:value-type="float" office:value="34">
            <text:p text:style-name="P83">34</text:p>
          </table:table-cell>
          <table:table-cell table:style-name="Tableau3.B3" office:value-type="float" office:value="61">
            <text:p text:style-name="P83">61</text:p>
          </table:table-cell>
          <table:table-cell table:style-name="Tableau3.B3" office:value-type="float" office:value="5">
            <text:p text:style-name="P83">5</text:p>
          </table:table-cell>
        </table:table-row>
        <table:table-row>
          <table:table-cell table:style-name="Tableau3.A4" table:number-columns-spanned="4" office:value-type="string">
            <text:p text:style-name="P70">Leibhéal oideachais</text:p>
          </table:table-cell>
          <table:covered-table-cell/>
          <table:covered-table-cell/>
          <table:covered-table-cell/>
        </table:table-row>
        <table:table-row>
          <table:table-cell table:style-name="Tableau3.A1" office:value-type="string">
            <text:p text:style-name="P79">Leibhéal íseal oideachais (ISCED 0- 2) </text:p>
          </table:table-cell>
          <table:table-cell table:style-name="Tableau3.B3" office:value-type="float" office:value="34">
            <text:p text:style-name="P83">34</text:p>
          </table:table-cell>
          <table:table-cell table:style-name="Tableau3.B3" office:value-type="float" office:value="60">
            <text:p text:style-name="P83">60</text:p>
          </table:table-cell>
          <table:table-cell table:style-name="Tableau3.B3" office:value-type="float" office:value="6">
            <text:p text:style-name="P83">6</text:p>
          </table:table-cell>
        </table:table-row>
        <table:table-row>
          <table:table-cell table:style-name="Tableau3.A1" office:value-type="string">
            <text:p text:style-name="P79">Meánleibhéal oideachais (ISCED 3—4) </text:p>
          </table:table-cell>
          <table:table-cell table:style-name="Tableau3.B3" office:value-type="float" office:value="41">
            <text:p text:style-name="P83">41</text:p>
          </table:table-cell>
          <table:table-cell table:style-name="Tableau3.B3" office:value-type="float" office:value="55">
            <text:p text:style-name="P83">55</text:p>
          </table:table-cell>
          <table:table-cell table:style-name="Tableau3.B3" office:value-type="float" office:value="4">
            <text:p text:style-name="P83">4</text:p>
          </table:table-cell>
        </table:table-row>
        <table:table-row>
          <table:table-cell table:style-name="Tableau3.A1" office:value-type="string">
            <text:p text:style-name="P79">Ardleibhéal oideachais (ISCED 5-8) </text:p>
          </table:table-cell>
          <table:table-cell table:style-name="Tableau3.B3" office:value-type="float" office:value="38">
            <text:p text:style-name="P83">38</text:p>
          </table:table-cell>
          <table:table-cell table:style-name="Tableau3.B3" office:value-type="float" office:value="59">
            <text:p text:style-name="P83">59</text:p>
          </table:table-cell>
          <table:table-cell table:style-name="Tableau3.B3" office:value-type="float" office:value="3">
            <text:p text:style-name="P83">3</text:p>
          </table:table-cell>
        </table:table-row>
        <table:table-row>
          <table:table-cell table:style-name="Tableau3.A4" table:number-columns-spanned="4" office:value-type="string">
            <text:p text:style-name="P70">Catagóir shochghairmiúil</text:p>
          </table:table-cell>
          <table:covered-table-cell/>
          <table:covered-table-cell/>
          <table:covered-table-cell/>
        </table:table-row>
        <table:table-row>
          <table:table-cell table:style-name="Tableau3.A1" office:value-type="string">
            <text:p text:style-name="P79">Féinfhostaithe </text:p>
          </table:table-cell>
          <table:table-cell table:style-name="Tableau3.B3" office:value-type="float" office:value="43">
            <text:p text:style-name="P83">43</text:p>
          </table:table-cell>
          <table:table-cell table:style-name="Tableau3.B3" office:value-type="float" office:value="54">
            <text:p text:style-name="P83">54</text:p>
          </table:table-cell>
          <table:table-cell table:style-name="Tableau3.B3" office:value-type="float" office:value="3">
            <text:p text:style-name="P83">3</text:p>
          </table:table-cell>
        </table:table-row>
        <table:table-row>
          <table:table-cell table:style-name="Tableau3.A1" office:value-type="string">
            <text:p text:style-name="P79">Bainisteoirí </text:p>
          </table:table-cell>
          <table:table-cell table:style-name="Tableau3.B3" office:value-type="float" office:value="40">
            <text:p text:style-name="P83">40</text:p>
          </table:table-cell>
          <table:table-cell table:style-name="Tableau3.B3" office:value-type="float" office:value="57">
            <text:p text:style-name="P83">57</text:p>
          </table:table-cell>
          <table:table-cell table:style-name="Tableau3.B3" office:value-type="float" office:value="3">
            <text:p text:style-name="P83">3</text:p>
          </table:table-cell>
        </table:table-row>
        <table:table-row>
          <table:table-cell table:style-name="Tableau3.A1" office:value-type="string">
            <text:p text:style-name="P79">Coiléir bhána eile </text:p>
          </table:table-cell>
          <table:table-cell table:style-name="Tableau3.B3" office:value-type="float" office:value="40">
            <text:p text:style-name="P83">40</text:p>
          </table:table-cell>
          <table:table-cell table:style-name="Tableau3.B3" office:value-type="float" office:value="56">
            <text:p text:style-name="P83">56</text:p>
          </table:table-cell>
          <table:table-cell table:style-name="Tableau3.B3" office:value-type="float" office:value="4">
            <text:p text:style-name="P83">4</text:p>
          </table:table-cell>
        </table:table-row>
        <table:table-row>
          <table:table-cell table:style-name="Tableau3.A1" office:value-type="string">
            <text:p text:style-name="P79">Oibrithe láimhe </text:p>
          </table:table-cell>
          <table:table-cell table:style-name="Tableau3.B3" office:value-type="float" office:value="40">
            <text:p text:style-name="P83">40</text:p>
          </table:table-cell>
          <table:table-cell table:style-name="Tableau3.B3" office:value-type="float" office:value="55">
            <text:p text:style-name="P83">55</text:p>
          </table:table-cell>
          <table:table-cell table:style-name="Tableau3.B3" office:value-type="float" office:value="5">
            <text:p text:style-name="P83">5</text:p>
          </table:table-cell>
        </table:table-row>
        <table:table-row>
          <table:table-cell table:style-name="Tableau3.A1" office:value-type="string">
            <text:p text:style-name="P79">Daoine tí </text:p>
          </table:table-cell>
          <table:table-cell table:style-name="Tableau3.B3" office:value-type="float" office:value="39">
            <text:p text:style-name="P83">39</text:p>
          </table:table-cell>
          <table:table-cell table:style-name="Tableau3.B3" office:value-type="float" office:value="57">
            <text:p text:style-name="P83">57</text:p>
          </table:table-cell>
          <table:table-cell table:style-name="Tableau3.B3" office:value-type="float" office:value="4">
            <text:p text:style-name="P83">4</text:p>
          </table:table-cell>
        </table:table-row>
        <table:table-row>
          <table:table-cell table:style-name="Tableau3.A1" office:value-type="string">
            <text:p text:style-name="P79">Dífhostaithe </text:p>
          </table:table-cell>
          <table:table-cell table:style-name="Tableau3.B3" office:value-type="float" office:value="32">
            <text:p text:style-name="P83">32</text:p>
          </table:table-cell>
          <table:table-cell table:style-name="Tableau3.B3" office:value-type="float" office:value="63">
            <text:p text:style-name="P83">63</text:p>
          </table:table-cell>
          <table:table-cell table:style-name="Tableau3.B3" office:value-type="float" office:value="5">
            <text:p text:style-name="P83">5</text:p>
          </table:table-cell>
        </table:table-row>
        <table:table-row>
          <table:table-cell table:style-name="Tableau3.A1" office:value-type="string">
            <text:p text:style-name="P79">Ar scor</text:p>
          </table:table-cell>
          <table:table-cell table:style-name="Tableau3.B3" office:value-type="float" office:value="32">
            <text:p text:style-name="P83">32</text:p>
          </table:table-cell>
          <table:table-cell table:style-name="Tableau3.B3" office:value-type="float" office:value="63">
            <text:p text:style-name="P83">63</text:p>
          </table:table-cell>
          <table:table-cell table:style-name="Tableau3.B3" office:value-type="float" office:value="5">
            <text:p text:style-name="P83">5</text:p>
          </table:table-cell>
        </table:table-row>
        <table:table-row>
          <table:table-cell table:style-name="Tableau3.A1" office:value-type="string">
            <text:p text:style-name="P79">Mic léinn </text:p>
          </table:table-cell>
          <table:table-cell table:style-name="Tableau3.B3" office:value-type="float" office:value="46">
            <text:p text:style-name="P83">46</text:p>
          </table:table-cell>
          <table:table-cell table:style-name="Tableau3.B3" office:value-type="float" office:value="51">
            <text:p text:style-name="P83">51</text:p>
          </table:table-cell>
          <table:table-cell table:style-name="Tableau3.B3" office:value-type="float" office:value="3">
            <text:p text:style-name="P83">3</text:p>
          </table:table-cell>
        </table:table-row>
        <table:table-row>
          <table:table-cell table:style-name="Tableau3.A4" table:number-columns-spanned="4" office:value-type="string">
            <text:p text:style-name="P70">Deacrachtaí billí a íoc </text:p>
          </table:table-cell>
          <table:covered-table-cell/>
          <table:covered-table-cell/>
          <table:covered-table-cell/>
        </table:table-row>
        <table:table-row>
          <table:table-cell table:style-name="Tableau3.A1" office:value-type="string">
            <text:p text:style-name="P79">An chuid is mó den am </text:p>
          </table:table-cell>
          <table:table-cell table:style-name="Tableau3.B3" office:value-type="float" office:value="26">
            <text:p text:style-name="P83">26</text:p>
          </table:table-cell>
          <table:table-cell table:style-name="Tableau3.B3" office:value-type="float" office:value="70">
            <text:p text:style-name="P83">70</text:p>
          </table:table-cell>
          <table:table-cell table:style-name="Tableau3.B3" office:value-type="float" office:value="4">
            <text:p text:style-name="P83">4</text:p>
          </table:table-cell>
        </table:table-row>
        <table:table-row>
          <table:table-cell table:style-name="Tableau3.A1" office:value-type="string">
            <text:p text:style-name="P79">Ó am go ham </text:p>
          </table:table-cell>
          <table:table-cell table:style-name="Tableau3.B3" office:value-type="float" office:value="37">
            <text:p text:style-name="P83">37</text:p>
          </table:table-cell>
          <table:table-cell table:style-name="Tableau3.B3" office:value-type="float" office:value="59">
            <text:p text:style-name="P83">59</text:p>
          </table:table-cell>
          <table:table-cell table:style-name="Tableau3.B3" office:value-type="float" office:value="4">
            <text:p text:style-name="P83">4</text:p>
          </table:table-cell>
        </table:table-row>
        <table:table-row>
          <table:table-cell table:style-name="Tableau3.A1" office:value-type="string">
            <text:p text:style-name="P79">Beagnach riamh / Riamh </text:p>
          </table:table-cell>
          <table:table-cell table:style-name="Tableau3.B3" office:value-type="float" office:value="39">
            <text:p text:style-name="P83">39</text:p>
          </table:table-cell>
          <table:table-cell table:style-name="Tableau3.B3" office:value-type="float" office:value="56">
            <text:p text:style-name="P83">56</text:p>
          </table:table-cell>
          <table:table-cell table:style-name="Tableau3.B3" office:value-type="float" office:value="5">
            <text:p text:style-name="P83">5</text:p>
          </table:table-cell>
        </table:table-row>
        <table:table-row>
          <table:table-cell table:style-name="Tableau3.A4" table:number-columns-spanned="4" office:value-type="string">
            <text:p text:style-name="P70">Uirbiú suibiachtúil </text:p>
          </table:table-cell>
          <table:covered-table-cell/>
          <table:covered-table-cell/>
          <table:covered-table-cell/>
        </table:table-row>
        <table:table-row>
          <table:table-cell table:style-name="Tableau3.A1" office:value-type="string">
            <text:p text:style-name="P79">Ceantar tuaithe nó sráidbhaile </text:p>
          </table:table-cell>
          <table:table-cell table:style-name="Tableau3.B3" office:value-type="float" office:value="38">
            <text:p text:style-name="P83">38</text:p>
          </table:table-cell>
          <table:table-cell table:style-name="Tableau3.B3" office:value-type="float" office:value="57">
            <text:p text:style-name="P83">57</text:p>
          </table:table-cell>
          <table:table-cell table:style-name="Tableau3.B3" office:value-type="float" office:value="5">
            <text:p text:style-name="P83">5</text:p>
          </table:table-cell>
        </table:table-row>
        <table:table-row>
          <table:table-cell table:style-name="Tableau3.A1" office:value-type="string">
            <text:p text:style-name="P79">Baile beag nó meánmhéide </text:p>
          </table:table-cell>
          <table:table-cell table:style-name="Tableau3.B3" office:value-type="float" office:value="36">
            <text:p text:style-name="P83">36</text:p>
          </table:table-cell>
          <table:table-cell table:style-name="Tableau3.B3" office:value-type="float" office:value="60">
            <text:p text:style-name="P83">60</text:p>
          </table:table-cell>
          <table:table-cell table:style-name="Tableau3.B3" office:value-type="float" office:value="4">
            <text:p text:style-name="P83">4</text:p>
          </table:table-cell>
        </table:table-row>
        <table:table-row>
          <table:table-cell table:style-name="Tableau3.A1" office:value-type="string">
            <text:p text:style-name="P79">Baile mór </text:p>
          </table:table-cell>
          <table:table-cell table:style-name="Tableau3.B3" office:value-type="float" office:value="42">
            <text:p text:style-name="P83">42</text:p>
          </table:table-cell>
          <table:table-cell table:style-name="Tableau3.B3" office:value-type="float" office:value="55">
            <text:p text:style-name="P83">55</text:p>
          </table:table-cell>
          <table:table-cell table:style-name="Tableau3.B3" office:value-type="float" office:value="3">
            <text:p text:style-name="P83">3</text:p>
          </table:table-cell>
        </table:table-row>
        <table:table-row>
          <table:table-cell table:style-name="Tableau3.A4" table:number-columns-spanned="4" office:value-type="string">
            <text:p text:style-name="P70">Íomhá den Aontas Eorpach </text:p>
          </table:table-cell>
          <table:covered-table-cell/>
          <table:covered-table-cell/>
          <table:covered-table-cell/>
        </table:table-row>
        <table:table-row>
          <table:table-cell table:style-name="Tableau3.A1" office:value-type="string">
            <text:p text:style-name="P79">Dearfach </text:p>
          </table:table-cell>
          <table:table-cell table:style-name="Tableau3.B3" office:value-type="float" office:value="49">
            <text:p text:style-name="P83">49</text:p>
          </table:table-cell>
          <table:table-cell table:style-name="Tableau3.B3" office:value-type="float" office:value="48">
            <text:p text:style-name="P83">48</text:p>
          </table:table-cell>
          <table:table-cell table:style-name="Tableau3.B3" office:value-type="float" office:value="3">
            <text:p text:style-name="P83">3</text:p>
          </table:table-cell>
        </table:table-row>
        <table:table-row>
          <table:table-cell table:style-name="Tableau3.A1" office:value-type="string">
            <text:p text:style-name="P79">Neodrach </text:p>
          </table:table-cell>
          <table:table-cell table:style-name="Tableau3.B3" office:value-type="float" office:value="34">
            <text:p text:style-name="P83">34</text:p>
          </table:table-cell>
          <table:table-cell table:style-name="Tableau3.B3" office:value-type="float" office:value="60">
            <text:p text:style-name="P83">60</text:p>
          </table:table-cell>
          <table:table-cell table:style-name="Tableau3.B3" office:value-type="float" office:value="6">
            <text:p text:style-name="P83">6</text:p>
          </table:table-cell>
        </table:table-row>
        <table:table-row>
          <table:table-cell table:style-name="Tableau3.A1" office:value-type="string">
            <text:p text:style-name="P79">Diúltach </text:p>
          </table:table-cell>
          <table:table-cell table:style-name="Tableau3.B3" office:value-type="float" office:value="17">
            <text:p text:style-name="P83">17</text:p>
          </table:table-cell>
          <table:table-cell table:style-name="Tableau3.B3" office:value-type="float" office:value="79">
            <text:p text:style-name="P83">79</text:p>
          </table:table-cell>
          <table:table-cell table:style-name="Tableau3.B3" office:value-type="float" office:value="4">
            <text:p text:style-name="P83">4</text:p>
          </table:table-cell>
        </table:table-row>
        <table:table-row>
          <table:table-cell table:style-name="Tableau3.A4" table:number-columns-spanned="4" office:value-type="string">
            <text:p text:style-name="P70">Sástacht le cáilíocht na beatha </text:p>
          </table:table-cell>
          <table:covered-table-cell/>
          <table:covered-table-cell/>
          <table:covered-table-cell/>
        </table:table-row>
        <table:table-row>
          <table:table-cell table:style-name="Tableau3.A1" office:value-type="string">
            <text:p text:style-name="P79">Sásta </text:p>
          </table:table-cell>
          <table:table-cell table:style-name="Tableau3.B3" office:value-type="float" office:value="42">
            <text:p text:style-name="P83">42</text:p>
          </table:table-cell>
          <table:table-cell table:style-name="Tableau3.B3" office:value-type="float" office:value="54">
            <text:p text:style-name="P83">54</text:p>
          </table:table-cell>
          <table:table-cell table:style-name="Tableau3.B3" office:value-type="float" office:value="4">
            <text:p text:style-name="P83">4</text:p>
          </table:table-cell>
        </table:table-row>
        <table:table-row>
          <table:table-cell table:style-name="Tableau3.A1" office:value-type="string">
            <text:p text:style-name="P79">Ní raibh mé sásta </text:p>
          </table:table-cell>
          <table:table-cell table:style-name="Tableau3.B3" office:value-type="float" office:value="22">
            <text:p text:style-name="P83">22</text:p>
          </table:table-cell>
          <table:table-cell table:style-name="Tableau3.B3" office:value-type="float" office:value="73">
            <text:p text:style-name="P83">73</text:p>
          </table:table-cell>
          <table:table-cell table:style-name="Tableau3.B3" office:value-type="float" office:value="5">
            <text:p text:style-name="P83">5</text:p>
          </table:table-cell>
        </table:table-row>
      </table:table>
      <text:p text:style-name="P21"/>
      <text:h text:style-name="P16" text:outline-level="2"><text:bookmark-start text:name="__RefHeading___Toc316594_3078747257"/>Ionchas maidir le todhchaí an Aontais Eorpaigh<text:bookmark-end text:name="__RefHeading___Toc316594_3078747257"/></text:h>
      <text:p text:style-name="P21">I gcomparáid leis an dearcadh atá acu ar fhorbairtí domhanda, cuireann muintir na hEorpa dearcadh níos dearfaí in iúl maidir le todhchaí an Aontais Eorpaigh.</text:p>
      <text:p text:style-name="P21">Ar leibhéal an Aontais, deir tromlach soiléir na bhfreagróirí (59 %) go bhfuil siad dóchasach faoi thodhchaí an Aontais Eorpaigh, rud a léiríonn cobhsaíocht choibhneasta i gcomparáid leis an rabharta roimhe sin i mí na Samhna 2025. Laistigh den ghrúpa seo, déanann a bhformhór cur síos orthu féin mar dhaoine atá measartha dóchasach (51%), agus tuairiscíonn sciar níos lú go bhfuil siad an-dóchasach (8%). Os a choinne sin, cuireann 37% de mhuintir na hEorpa drochmheas in iúl maidir le todhchaí an Aontais, lena n-áirítear tuairimí cothroma agus an-éiginnteacha araon, agus deir mionlach beag (4 %) nach bhfuil a fhios acu.</text:p>
      <text:p text:style-name="P21">I gcomparáid le mí na Samhna 2025, tá na braistintí maidir le todhchaí an Aontais Eorpaigh réasúnta cobhsaí i gcónaí. Tá méadú dhá phointe céatadáin tagtha ar an optamachas (ó 57 % go 59 %), agus tá laghdú dhá phointe tagtha ar an doirbhíochas (ó 39 % go 37 %). Léiríonn na héagsúlachtaí teoranta sin nár tháinig athrú suntasach ar thuairimí le linn na tréimhse. Ar an iomlán, tugtar le fios leis sin, in ainneoin comhthéacs níos leithne a bhfuil éiginnteacht ag baint leis, go háirithe maidir le todhchaí an domhain, go bhfuil muinín mhuintir na hEorpa as an Aontas Eorpach cobhsaí i gcónaí, gan aon athrú suntasach ar mheon.</text:p>
      <text:p text:style-name="P21"><draw:g text:anchor-type="paragraph" draw:z-index="10" draw:name="Forme12" draw:style-name="gr9"><draw:frame draw:style-name="gr475" draw:text-style-name="P105" svg:width="7.577cm" svg:height="7.61cm" svg:x="5.389cm" svg:y="1.529cm"><draw:image xlink:href="Pictures/100000000000029C0000029FF1A6EB0EE3961422.png" xlink:type="simple" xlink:show="embed" xlink:actuate="onLoad" draw:mime-type="image/png"><text:p/></draw:image></draw:frame><draw:frame draw:style-name="gr476" draw:text-style-name="P108" svg:width="5.467cm" svg:height="2.525cm" svg:x="0.036cm" svg:y="6.927cm"><draw:text-box><text:p text:style-name="P106"><text:span text:style-name="T41">Iomlán ‘Barrfheabhas’</text:span> <text:span text:style-name="T42">▲</text:span><text:span text:style-name="T41">2 </text:span></text:p><text:p text:style-name="P106"><text:span text:style-name="T41">Iomlán ‘Sóisialach’</text:span> <text:span text:style-name="T42">▼</text:span><text:span text:style-name="T41"> 2 </text:span></text:p><text:p text:style-name="P106"><text:span text:style-name="T41">Níl a fhios agam</text:span> <text:span text:style-name="T41">=</text:span></text:p><text:p text:style-name="P106"><text:span text:style-name="T42">▲▼</text:span> <text:span text:style-name="T41">(Apr/Bealtaine 2026 - Samhain 2025) </text:span></text:p></draw:text-box></draw:frame><draw:g draw:style-name="gr4"><draw:frame draw:style-name="gr477" draw:text-style-name="P105" svg:width="1.11cm" svg:height="1.8cm" svg:x="6.502cm" svg:y="9.438cm"><draw:image xlink:href="Pictures/10000000000000420000006BFE11E4B5E265917C.png" xlink:type="simple" xlink:show="embed" xlink:actuate="onLoad" draw:mime-type="image/png"><text:p/></draw:image></draw:frame><draw:frame draw:style-name="gr478" draw:text-style-name="P107" svg:width="3.402cm" svg:height="1.876cm" svg:x="7.712cm" svg:y="9.438cm"><draw:text-box><text:p text:style-name="P106"><text:span text:style-name="T41">Iomlán ‘Barrfheabhas’</text:span></text:p><text:p text:style-name="P106"><text:span text:style-name="T41"/></text:p><text:p text:style-name="P106"><text:span text:style-name="T41">Iomlán ‘Fiosraíoch’</text:span></text:p><text:p text:style-name="P106"><text:span text:style-name="T41"/></text:p><text:p text:style-name="P106"><text:span text:style-name="T41">Níl a fhios agam</text:span></text:p></draw:text-box></draw:frame></draw:g><draw:frame draw:style-name="gr479" draw:text-style-name="P108" svg:width="12.68cm" svg:height="0.902cm" svg:x="0.002cm" svg:y="0.238cm"><draw:text-box><text:p text:style-name="P106"><text:span text:style-name="T41">QA12.3 An ndéarfá go bhfuil tú an-dóchasach, measartha dóchasach, measartha doirbh nó an-diúltach faoi thodhchaí ...? - An tAontas Eorpach (AE27) (%)</text:span></text:p></draw:text-box></draw:frame></draw:g></text:p>
      <text:p text:style-name="P23">Ag féachaint ar an treocht níos fadtéarmaí ó 2007 go 2026, cuirtear forbairtí le déanaí maidir le dóchas i bpeirspictíocht stairiúil níos leithne. Tar éis an laghdaithe a tugadh faoi deara idir mí na Bealtaine 2025 agus mí na Samhna 2025, léiríonn na torthaí is déanaí cobhsaíocht choibhneasta sa dóchas, a shroicheann 59 % anois i mí Aibreáin/mí na Bealtaine 2026. Tá an leibhéal sin fós comhsheasmhach den chuid is mó leis na leibhéil a taifeadadh sa tréimhse roimh phaindéim COVID-19, nuair a bhí an dóchas luaineach go ginearálta ar leibhéil inchomparáide idir 2017 agus 2019.</text:p>
      <text:p text:style-name="P21">Léiríonn sonraí fadtéarmacha freisin gur breathnaíodh doirbhíochas níos suntasaí i dtréimhsí níos luaithe. Tharla na leibhéil is airde idir 2011 agus 2013, nuair a léirigh suas le 46% de na freagróirí tuairimí diúltacha faoi thodhchaí an Aontais Eorpaigh, rud a léiríonn tréimhse éiginnteachta eacnamaíche agus polaitiúla méadaithe.</text:p>
      <text:p text:style-name="P21">Sa chomhthéacs sin, tá na héabhlóidí a tharla le déanaí mar chuid de phatrún níos leithne de luaineachtaí timthriallacha sa meon poiblí a bhaineann le suaití seachtracha, éiginnteacht, agus braistintí poiblí maidir le gníomhaíocht an Aontais. </text:p>
      <text:p text:style-name="P21"><draw:g text:anchor-type="paragraph" draw:z-index="11" draw:name="Forme13" draw:style-name="gr9"><draw:g draw:style-name="gr4"><draw:frame draw:style-name="gr458" draw:text-style-name="P108" svg:width="3.282cm" svg:height="1.83cm" svg:x="0.044cm" svg:y="1.597cm"><draw:image xlink:href="Pictures/10000000000001AD000000F3FFC5E6C94E5E2CAD.png" xlink:type="simple" xlink:show="embed" xlink:actuate="onLoad" draw:mime-type="image/png"><text:p/></draw:image></draw:frame><draw:frame draw:style-name="gr459" draw:text-style-name="P108" svg:width="3.283cm" svg:height="1.83cm" svg:x="3.322cm" svg:y="1.597cm"><draw:image xlink:href="Pictures/10000000000001AD000000F309C88E038BC2808D.jpg" xlink:type="simple" xlink:show="embed" xlink:actuate="onLoad" draw:mime-type="image/jpeg"><text:p/></draw:image></draw:frame><draw:frame draw:style-name="gr460" draw:text-style-name="P108" svg:width="3.285cm" svg:height="1.83cm" svg:x="6.597cm" svg:y="1.597cm"><draw:image xlink:href="Pictures/10000000000001AD000000F3D35C24D52CD4B5BE.jpg" xlink:type="simple" xlink:show="embed" xlink:actuate="onLoad" draw:mime-type="image/jpeg"><text:p/></draw:image></draw:frame><draw:frame draw:style-name="gr461" draw:text-style-name="P108" svg:width="3.282cm" svg:height="1.83cm" svg:x="9.876cm" svg:y="1.597cm"><draw:image xlink:href="Pictures/10000000000001AD000000F3462BF4AEA8FB2764.jpg" xlink:type="simple" xlink:show="embed" xlink:actuate="onLoad" draw:mime-type="image/jpeg"><text:p/></draw:image></draw:frame><draw:frame draw:style-name="gr462" draw:text-style-name="P108" svg:width="3.283cm" svg:height="1.83cm" svg:x="13.152cm" svg:y="1.597cm"><draw:image xlink:href="Pictures/10000000000001AD000000F3090AE6BAB75202EA.jpg" xlink:type="simple" xlink:show="embed" xlink:actuate="onLoad" draw:mime-type="image/jpeg"><text:p/></draw:image></draw:frame><draw:frame draw:style-name="gr463" draw:text-style-name="P108" svg:width="3.282cm" svg:height="1.828cm" svg:x="0.044cm" svg:y="3.421cm"><draw:image xlink:href="Pictures/10000000000001AD000000F34811E38F96BAC860.jpg" xlink:type="simple" xlink:show="embed" xlink:actuate="onLoad" draw:mime-type="image/jpeg"><text:p/></draw:image></draw:frame><draw:frame draw:style-name="gr464" draw:text-style-name="P108" svg:width="3.283cm" svg:height="1.828cm" svg:x="3.322cm" svg:y="3.421cm"><draw:image xlink:href="Pictures/10000000000001AD000000F3EEB48259BCFFF29B.jpg" xlink:type="simple" xlink:show="embed" xlink:actuate="onLoad" draw:mime-type="image/jpeg"><text:p/></draw:image></draw:frame><draw:frame draw:style-name="gr465" draw:text-style-name="P108" svg:width="3.285cm" svg:height="1.828cm" svg:x="6.597cm" svg:y="3.421cm"><draw:image xlink:href="Pictures/10000000000001AD000000F3DCED179CDD178E7C.jpg" xlink:type="simple" xlink:show="embed" xlink:actuate="onLoad" draw:mime-type="image/jpeg"><text:p/></draw:image></draw:frame><draw:frame draw:style-name="gr466" draw:text-style-name="P108" svg:width="3.282cm" svg:height="1.828cm" svg:x="9.876cm" svg:y="3.421cm"><draw:image xlink:href="Pictures/10000000000001AD000000F3081C39D53D7825F9.jpg" xlink:type="simple" xlink:show="embed" xlink:actuate="onLoad" draw:mime-type="image/jpeg"><text:p/></draw:image></draw:frame><draw:frame draw:style-name="gr467" draw:text-style-name="P108" svg:width="3.283cm" svg:height="1.828cm" svg:x="13.152cm" svg:y="3.421cm"><draw:image xlink:href="Pictures/10000000000001AD000000F3E3974D34BB5287D2.jpg" xlink:type="simple" xlink:show="embed" xlink:actuate="onLoad" draw:mime-type="image/jpeg"><text:p/></draw:image></draw:frame></draw:g><draw:frame draw:style-name="gr468" draw:text-style-name="P107" svg:width="2.174cm" svg:height="0.98cm" svg:x="0.002cm" svg:y="5.567cm"><draw:text-box><text:p text:style-name="P106"><text:span text:style-name="T41">Bealtaine 2007</text:span></text:p></draw:text-box></draw:frame><draw:frame draw:style-name="gr469" draw:text-style-name="P107" svg:width="1.629cm" svg:height="0.902cm" svg:x="15.027cm" svg:y="5.119cm"><draw:text-box><text:p text:style-name="P106"><text:span text:style-name="T41">Aibreán 2026</text:span></text:p></draw:text-box></draw:frame><draw:g draw:style-name="gr4"><draw:g draw:style-name="gr4"><draw:frame draw:style-name="gr470" draw:text-style-name="P119" svg:width="2.08cm" svg:height="1.227cm" svg:x="3.08cm" svg:y="6.186cm"><draw:text-box><text:p text:style-name="P113"><text:span text:style-name="T41">Iomlán ‘Barrfheabhas’</text:span></text:p></draw:text-box></draw:frame><draw:frame draw:style-name="gr471" draw:text-style-name="P119" svg:width="1.992cm" svg:height="1.227cm" svg:x="5.795cm" svg:y="6.199cm"><draw:text-box><text:p text:style-name="P113"><text:span text:style-name="T41">Iomlán ‘Fiosraíoch’</text:span></text:p></draw:text-box></draw:frame><draw:frame draw:style-name="gr472" draw:text-style-name="P107" svg:width="1.9cm" svg:height="0.902cm" svg:x="8.329cm" svg:y="6.186cm"><draw:text-box><text:p text:style-name="P106"><text:span text:style-name="T41">Níl a fhios agam</text:span></text:p></draw:text-box></draw:frame><draw:frame draw:style-name="gr473" draw:text-style-name="P105" svg:width="6.007cm" svg:height="0.279cm" svg:x="3.68cm" svg:y="5.908cm"><draw:image xlink:href="Pictures/100000000000016600000011FAB3B583F8F0DBB8.png" xlink:type="simple" xlink:show="embed" xlink:actuate="onLoad" draw:mime-type="image/png"><text:p/></draw:image></draw:frame></draw:g><draw:frame draw:style-name="gr474" draw:text-style-name="P108" svg:width="15.93cm" svg:height="0.902cm" svg:x="0.094cm" svg:y="0.228cm"><draw:text-box><text:p text:style-name="P106"><text:span text:style-name="T41">QA12.3 An ndéarfá go bhfuil tú an-dóchasach, measartha dóchasach, measartha doirbh nó an-dóchasach faoi thodhchaí ...? An tAontas Eorpach (% - AE)</text:span></text:p></draw:text-box></draw:frame></draw:g></draw:g>Tá an optamachas maidir le todhchaí an Aontais Eorpaigh fós éagsúil ar fud na mBallstát, agus tá difríochtaí suntasacha sa chothromaíocht idir tuairimí dearfacha agus diúltacha. Taifeadtar na leibhéil is airde dóchais sa Danmhairg (84 %), agus ina dhiaidh sin sa Pholainn (74 %), agus in Éirinn (73 %), áit a léiríonn tromlaigh shoiléire na bhfreagróirí muinín as todhchaí an Aontais. </text:p>
      <text:p text:style-name="P21">Mar sin féin, níl an dóchas seo uilíoch. I roinnt Ballstát, tá tuairimí dosháraithe níos feiceálaí. Feictear na leibhéil is ísle dóchais sa Fhrainc (43% dóchasach vs 51% doirbh), sa Ghréig (44% vs 54%), agus sa Ghearmáin (48% vs 48%), áit ar léir gur mó dóchas ná doirbhíochas nó seastáin ag paireacht.</text:p>
      <text:p text:style-name="P21"/>
      <text:p text:style-name="P23">Léiríonn na patrúin sin éagsúlachtaí suntasacha náisiúnta i mbraistintí an phobail maidir le hionchais an Aontais. Cé go bhfuil leibhéil réasúnta ard muiníne ag go leor Ballstát, léiríonn Ballstáit eile tuairimí níos deighilte nó níos diúltaí, rud a léiríonn comhthéacsanna agus taithí náisiúnta éagsúla ar fud an Aontais Eorpaigh.</text:p>
      <text:p text:style-name="P21"><draw:g text:anchor-type="paragraph" draw:z-index="12" draw:name="Forme14" draw:style-name="gr9"><draw:frame draw:style-name="gr452" draw:text-style-name="P105" svg:width="17.299cm" svg:height="8.058cm" svg:x="0.002cm" svg:y="1.212cm"><draw:image xlink:href="Pictures/10000000000005130000025DA6EFE67025FBB193.png" xlink:type="simple" xlink:show="embed" xlink:actuate="onLoad" draw:mime-type="image/png"><text:p/></draw:image></draw:frame><draw:g draw:style-name="gr4"><draw:frame draw:style-name="gr453" draw:text-style-name="P105" svg:width="10.642cm" svg:height="0.502cm" svg:x="3.046cm" svg:y="9.312cm"><draw:image xlink:href="Pictures/10000000000002540000001CC922E8D5FB7897B2.png" xlink:type="simple" xlink:show="embed" xlink:actuate="onLoad" draw:mime-type="image/png"><text:p/></draw:image></draw:frame><draw:frame draw:style-name="gr454" draw:text-style-name="P108" svg:width="3.301cm" svg:height="0.578cm" svg:x="3.807cm" svg:y="9.312cm"><draw:text-box><text:p text:style-name="P106"><text:span text:style-name="T41">Iomlán ‘Barrfheabhas’</text:span></text:p></draw:text-box></draw:frame><draw:frame draw:style-name="gr455" draw:text-style-name="P108" svg:width="2.805cm" svg:height="0.902cm" svg:x="8.707cm" svg:y="9.243cm"><draw:text-box><text:p text:style-name="P106"><text:span text:style-name="T41">Iomlán ‘Sóisialach’</text:span></text:p></draw:text-box></draw:frame><draw:frame draw:style-name="gr456" draw:text-style-name="P108" svg:width="2.495cm" svg:height="0.902cm" svg:x="13.506cm" svg:y="9.213cm"><draw:text-box><text:p text:style-name="P106"><text:span text:style-name="T41">Níl a fhios agam</text:span></text:p></draw:text-box></draw:frame></draw:g><draw:frame draw:style-name="gr457" draw:text-style-name="P108" svg:width="16.901cm" svg:height="1.089cm" svg:x="0.201cm" svg:y="0.224cm"><draw:text-box><text:p text:style-name="P106"><text:span text:style-name="T41">QA12.3 An ndéarfá go bhfuil tú an-dóchasach, measartha dóchasach, measartha doirbh nó an-dóchasach faoi thodhchaí ...? An tAontas Eorpach (%)</text:span></text:p></draw:text-box></draw:frame></draw:g>Ó mhí na Samhna 2025 i leith, taifeadadh na méaduithe is suntasaí ar an dóchas sa Bheilg, sa Spáinn agus san Fhionlainn (+9 bpointe céatadáin), sa Chipir (+8 bpointe céatadáin), sa tSeicia agus i Lucsamburg (+7 bpointe céatadáin), rud a léiríonn athrú suntasach i dtreo tuairimí níos dearfaí sna tíortha sin. Cé nach bhfuil laghduithe chomh feiceálach céanna agus nach bhfuil siad taifeadta ach in ocht mBallstát, go háirithe sa Liotuáin agus sa Ghearmáin (-5 pc). </text:p>
      <text:p text:style-name="P21"/>
      <text:p text:style-name="P23"><draw:g text:anchor-type="paragraph" draw:z-index="13" draw:name="Forme15" draw:style-name="gr9"><draw:frame draw:style-name="gr447" draw:text-style-name="P105" svg:width="17.4cm" svg:height="6.414cm" svg:x="0cm" svg:y="1.609cm"><draw:image xlink:href="Pictures/10000000000004ED000001D1F5970D08E224A655.png" xlink:type="simple" xlink:show="embed" xlink:actuate="onLoad" draw:mime-type="image/png"><text:p/></draw:image></draw:frame><draw:frame draw:style-name="gr448" draw:text-style-name="P105" svg:width="5.132cm" svg:height="0.475cm" svg:x="3.468cm" svg:y="8.139cm"><draw:image xlink:href="Pictures/10000000000000C2000000124505484792E22FFB.png" xlink:type="simple" xlink:show="embed" xlink:actuate="onLoad" draw:mime-type="image/png"><text:p/></draw:image></draw:frame><draw:frame draw:style-name="gr449" draw:text-style-name="P108" svg:width="2.948cm" svg:height="0.902cm" svg:x="4.352cm" svg:y="8.142cm"><draw:text-box><text:p text:style-name="P106"><text:span text:style-name="T41">Aibreán/Bealtaine 2026 </text:span></text:p></draw:text-box></draw:frame><draw:frame draw:style-name="gr450" draw:text-style-name="P108" svg:width="2.2cm" svg:height="1.064cm" svg:x="8.599cm" svg:y="8.112cm"><draw:text-box><text:p text:style-name="P106"><text:span text:style-name="T42">Δ</text:span> <text:span text:style-name="T41">Samhain 2025 </text:span></text:p></draw:text-box></draw:frame><draw:frame draw:style-name="gr451" draw:text-style-name="P108" svg:width="16.701cm" svg:height="0.902cm" svg:x="0.399cm" svg:y="0.113cm"><draw:text-box><text:p text:style-name="P106"><text:span text:style-name="T41">QA12.3 An ndéarfá go bhfuil tú an-dóchasach, measartha dóchasach, measartha doirbh nó an-dóchasach faoi thodhchaí ...? An AE - Iomlán 'Barrfheabhas' (%</text:span></text:p></draw:text-box></draw:frame></draw:g>Tá difríochtaí i ndóchas agus i ndóchas maidir le todhchaí an Aontais Eorpaigh le feiceáil ar fud grúpaí sochdhéimeagrafacha, cé go n-athraíonn neart na bpatrún sin de réir saintréithe.</text:p>
      <text:p text:style-name="P21">Tá difríochtaí de réir inscne íosta. Léiríonn fir agus mná leibhéil an-chosúil dóchais (58% agus 59% faoi seach) agus doirbhíochais (38% agus 36%), rud a léiríonn nach bhfuil ról suntasach ag inscne maidir le tuairimí ar thodhchaí an Aontais a mhúnlú.</text:p>
      <text:p text:style-name="P21">Feictear éagsúlachtaí níos soiléire ar fud na n-aoisghrúpaí, agus tuairimí níos dearfaí á gcur in iúl ag freagróirí níos óige. I measc na ndaoine idir 15 agus 24 bliana d’aois, tá seachtar as gach deichniúr freagróirí (70 %) dóchasach, agus ní léiríonn ach 26 % díobh doirbhíochas, arb ionann é agus an dearcadh is dearfaí go mór fada. Laghdaíonn an dóchas go seasta le haois, ag sroicheadh 54% i measc daoine atá 55 bliana d'aois agus níos sine, agus ina measc tá an doirbhíochas níos airde dá réir (41%). Tugtar le fios leis an bpatrún sin go bhfuil muinín i dtodhchaí an Aontais níos láidre i measc na nglún óg, agus go nglacann freagróirí níos sine seasamh níos faichillí.</text:p>
      <text:p text:style-name="P21"/>
      <text:p text:style-name="P23">Tá difríochtaí de réir leibhéal oideachais le feiceáil freisin. Méadaíonn an optamachas le gnóthachtáil oideachais, ó 49% i measc freagróirí a bhfuil leibhéal íseal oideachais acu go 60% i measc iad siúd a bhfuil meánleibhéal acu agus 65% i measc na ndaoine ardoilte, agus leanann an doirbhíochas an patrún eile. Is mó seans go gcuirfidh freagróirí a bhfuil leibhéil níos ísle oideachais acu doirbhíochas in iúl (44 %) agus is mó seans freisin go bhfreagróidh siad ‘níl a fhios agam’ (7 %), rud a léiríonn staid nach bhfuil chomh sainithe céanna nó staid níos éiginnte.</text:p>
      <text:p text:style-name="P21">Tugtar caidreamh láidir faoi deara agus staid airgeadais na bhfreagróirí á meas. Iad siúd a thuairiscíonn deacrachtaí a gcuid billí a íoc an chuid is mó den am i bhfad níos lú dóchasach (40%) agus níos mó seans ann a chur in iúl doirbhíochas (55%). I gcomparáid leis sin, tá freagróirí nach mbíonn deacrachtaí den sórt sin acu riamh nó nach mbíonn deacrachtaí den sórt sin acu riamh i bhfad níos dearfaí (62% dóchasach i gcomparáid le 34% doirbh). Iad siúd a bhfuil deacrachtaí ó am go chéile titim i idir (52% vs 43%). Cuirtear i dtábhacht leis an bpatrún sin an tionchar suntasach atá ag dálaí eacnamaíocha ar ionchais thodhchaí an Aontais.</text:p>
      <text:p text:style-name="P21">Taispeánann athróga amhairc na codarsnachtaí is láidre. Tá freagróirí a bhfuil íomhá dhearfach acu den Aontas thar a bheith dóchasach, le 81% dóchasach agus gan ach 17% doirbhíoch, rud a fhágann gurb iad an grúpa is dearfaí i bhfad. Os a choinne sin, i measc na ndaoine sin a bhfuil íomhá dhiúltach acu den Aontas, ní léiríonn ach 13 % acu dóchas, agus tá 83 % acu doirbh, rud a léiríonn dearcadh an-diúltach. Titeann freagróirí a bhfuil íomhá neodrach acu idir na grúpaí sin (49% dóchasach i gcomparáid le 45% doirbh). Cuireann an toradh sin i dtábhacht go bhfuil meon an phobail i leith an Aontais ar cheann de na príomhchinntithigh ionchais maidir lena thodhchaí.</text:p>
      <text:p text:style-name="P21"/>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88">QA12.3 An ndéarfá go bhfuil tú an-dóchasach, measartha dóchasach, measartha doirbh nó an-dóchasach faoi thodhchaí ...? An tAontas Eorpach (% - AE)</text:p>
          </table:table-cell>
          <table:covered-table-cell/>
          <table:covered-table-cell/>
          <table:covered-table-cell/>
        </table:table-row>
        <table:table-row>
          <table:table-cell table:style-name="Tableau4.A1" office:value-type="string">
            <text:p text:style-name="P90"/>
          </table:table-cell>
          <table:table-cell table:style-name="Tableau4.A1" office:value-type="string">
            <text:p text:style-name="P91">Iomlán ‘Barrfheabhas’</text:p>
          </table:table-cell>
          <table:table-cell table:style-name="Tableau4.A1" office:value-type="string">
            <text:p text:style-name="P91">Iomlán ‘Fiosraíoch’</text:p>
          </table:table-cell>
          <table:table-cell table:style-name="Tableau4.A1" office:value-type="string">
            <text:p text:style-name="P91">Níl a fhios agam</text:p>
          </table:table-cell>
        </table:table-row>
        <table:table-row>
          <table:table-cell table:style-name="Tableau4.A1" office:value-type="string">
            <text:p text:style-name="P88">AE27 </text:p>
          </table:table-cell>
          <table:table-cell table:style-name="Tableau4.B3" office:value-type="float" office:value="59">
            <text:p text:style-name="P91">59</text:p>
          </table:table-cell>
          <table:table-cell table:style-name="Tableau4.B3" office:value-type="float" office:value="37">
            <text:p text:style-name="P91">37</text:p>
          </table:table-cell>
          <table:table-cell table:style-name="Tableau4.B3" office:value-type="float" office:value="4">
            <text:p text:style-name="P91">4</text:p>
          </table:table-cell>
        </table:table-row>
        <table:table-row>
          <table:table-cell table:style-name="Tableau4.A4" table:number-columns-spanned="4" office:value-type="string">
            <text:p text:style-name="P73">Inscne</text:p>
          </table:table-cell>
          <table:covered-table-cell/>
          <table:covered-table-cell/>
          <table:covered-table-cell/>
        </table:table-row>
        <table:table-row>
          <table:table-cell table:style-name="Tableau4.A1" office:value-type="string">
            <text:p text:style-name="P88">Fear </text:p>
          </table:table-cell>
          <table:table-cell table:style-name="Tableau4.B3" office:value-type="float" office:value="58">
            <text:p text:style-name="P91">58</text:p>
          </table:table-cell>
          <table:table-cell table:style-name="Tableau4.B3" office:value-type="float" office:value="38">
            <text:p text:style-name="P91">38</text:p>
          </table:table-cell>
          <table:table-cell table:style-name="Tableau4.B3" office:value-type="float" office:value="4">
            <text:p text:style-name="P91">4</text:p>
          </table:table-cell>
        </table:table-row>
        <table:table-row>
          <table:table-cell table:style-name="Tableau4.A1" office:value-type="string">
            <text:p text:style-name="P88">Bean </text:p>
          </table:table-cell>
          <table:table-cell table:style-name="Tableau4.B3" office:value-type="float" office:value="59">
            <text:p text:style-name="P91">59</text:p>
          </table:table-cell>
          <table:table-cell table:style-name="Tableau4.B3" office:value-type="float" office:value="36">
            <text:p text:style-name="P91">36</text:p>
          </table:table-cell>
          <table:table-cell table:style-name="Tableau4.B3" office:value-type="float" office:value="5">
            <text:p text:style-name="P91">5</text:p>
          </table:table-cell>
        </table:table-row>
        <table:table-row>
          <table:table-cell table:style-name="Tableau4.A4" table:number-columns-spanned="4" office:value-type="string">
            <text:p text:style-name="P73">Aois</text:p>
          </table:table-cell>
          <table:covered-table-cell/>
          <table:covered-table-cell/>
          <table:covered-table-cell/>
        </table:table-row>
        <table:table-row>
          <table:table-cell table:style-name="Tableau4.A1" office:value-type="string">
            <text:p text:style-name="P88">15- 24 </text:p>
          </table:table-cell>
          <table:table-cell table:style-name="Tableau4.B3" office:value-type="float" office:value="70">
            <text:p text:style-name="P91">70</text:p>
          </table:table-cell>
          <table:table-cell table:style-name="Tableau4.B3" office:value-type="float" office:value="26">
            <text:p text:style-name="P91">26</text:p>
          </table:table-cell>
          <table:table-cell table:style-name="Tableau4.B3" office:value-type="float" office:value="4">
            <text:p text:style-name="P91">4</text:p>
          </table:table-cell>
        </table:table-row>
        <table:table-row>
          <table:table-cell table:style-name="Tableau4.A1" office:value-type="string">
            <text:p text:style-name="P88">25—39 </text:p>
          </table:table-cell>
          <table:table-cell table:style-name="Tableau4.B3" office:value-type="float" office:value="61">
            <text:p text:style-name="P91">61</text:p>
          </table:table-cell>
          <table:table-cell table:style-name="Tableau4.B3" office:value-type="float" office:value="36">
            <text:p text:style-name="P91">36</text:p>
          </table:table-cell>
          <table:table-cell table:style-name="Tableau4.B3" office:value-type="float" office:value="3">
            <text:p text:style-name="P91">3</text:p>
          </table:table-cell>
        </table:table-row>
        <table:table-row>
          <table:table-cell table:style-name="Tableau4.A1" office:value-type="string">
            <text:p text:style-name="P88">40-54 </text:p>
          </table:table-cell>
          <table:table-cell table:style-name="Tableau4.B3" office:value-type="float" office:value="59">
            <text:p text:style-name="P91">59</text:p>
          </table:table-cell>
          <table:table-cell table:style-name="Tableau4.B3" office:value-type="float" office:value="38">
            <text:p text:style-name="P91">38</text:p>
          </table:table-cell>
          <table:table-cell table:style-name="Tableau4.B3" office:value-type="float" office:value="3">
            <text:p text:style-name="P91">3</text:p>
          </table:table-cell>
        </table:table-row>
        <table:table-row>
          <table:table-cell table:style-name="Tableau4.A1" office:value-type="string">
            <text:p text:style-name="P88">&gt;=55</text:p>
          </table:table-cell>
          <table:table-cell table:style-name="Tableau4.B3" office:value-type="float" office:value="54">
            <text:p text:style-name="P91">54</text:p>
          </table:table-cell>
          <table:table-cell table:style-name="Tableau4.B3" office:value-type="float" office:value="41">
            <text:p text:style-name="P91">41</text:p>
          </table:table-cell>
          <table:table-cell table:style-name="Tableau4.B3" office:value-type="float" office:value="5">
            <text:p text:style-name="P91">5</text:p>
          </table:table-cell>
        </table:table-row>
        <table:table-row>
          <table:table-cell table:style-name="Tableau4.A4" table:number-columns-spanned="4" office:value-type="string">
            <text:p text:style-name="P73">Leibhéal oideachais</text:p>
          </table:table-cell>
          <table:covered-table-cell/>
          <table:covered-table-cell/>
          <table:covered-table-cell/>
        </table:table-row>
        <table:table-row>
          <table:table-cell table:style-name="Tableau4.A1" office:value-type="string">
            <text:p text:style-name="P88">Leibhéal íseal oideachais (ISCED 0- 2) </text:p>
          </table:table-cell>
          <table:table-cell table:style-name="Tableau4.B3" office:value-type="float" office:value="49">
            <text:p text:style-name="P91">49</text:p>
          </table:table-cell>
          <table:table-cell table:style-name="Tableau4.B3" office:value-type="float" office:value="44">
            <text:p text:style-name="P91">44</text:p>
          </table:table-cell>
          <table:table-cell table:style-name="Tableau4.B3" office:value-type="float" office:value="7">
            <text:p text:style-name="P91">7</text:p>
          </table:table-cell>
        </table:table-row>
        <table:table-row>
          <table:table-cell table:style-name="Tableau4.A1" office:value-type="string">
            <text:p text:style-name="P88">Meánleibhéal oideachais (ISCED 3—4) </text:p>
          </table:table-cell>
          <table:table-cell table:style-name="Tableau4.B3" office:value-type="float" office:value="60">
            <text:p text:style-name="P91">60</text:p>
          </table:table-cell>
          <table:table-cell table:style-name="Tableau4.B3" office:value-type="float" office:value="36">
            <text:p text:style-name="P91">36</text:p>
          </table:table-cell>
          <table:table-cell table:style-name="Tableau4.B3" office:value-type="float" office:value="4">
            <text:p text:style-name="P91">4</text:p>
          </table:table-cell>
        </table:table-row>
        <table:table-row>
          <table:table-cell table:style-name="Tableau4.A1" office:value-type="string">
            <text:p text:style-name="P88">Ardleibhéal oideachais (ISCED 5-8) </text:p>
          </table:table-cell>
          <table:table-cell table:style-name="Tableau4.B3" office:value-type="float" office:value="65">
            <text:p text:style-name="P91">65</text:p>
          </table:table-cell>
          <table:table-cell table:style-name="Tableau4.B3" office:value-type="float" office:value="32">
            <text:p text:style-name="P91">32</text:p>
          </table:table-cell>
          <table:table-cell table:style-name="Tableau4.B3" office:value-type="float" office:value="3">
            <text:p text:style-name="P91">3</text:p>
          </table:table-cell>
        </table:table-row>
        <table:table-row>
          <table:table-cell table:style-name="Tableau4.A4" table:number-columns-spanned="4" office:value-type="string">
            <text:p text:style-name="P73">Catagóir shochghairmiúil</text:p>
          </table:table-cell>
          <table:covered-table-cell/>
          <table:covered-table-cell/>
          <table:covered-table-cell/>
        </table:table-row>
        <table:table-row>
          <table:table-cell table:style-name="Tableau4.A1" office:value-type="string">
            <text:p text:style-name="P88">Féinfhostaithe </text:p>
          </table:table-cell>
          <table:table-cell table:style-name="Tableau4.B3" office:value-type="float" office:value="59">
            <text:p text:style-name="P91">59</text:p>
          </table:table-cell>
          <table:table-cell table:style-name="Tableau4.B3" office:value-type="float" office:value="38">
            <text:p text:style-name="P91">38</text:p>
          </table:table-cell>
          <table:table-cell table:style-name="Tableau4.B3" office:value-type="float" office:value="3">
            <text:p text:style-name="P91">3</text:p>
          </table:table-cell>
        </table:table-row>
        <table:table-row>
          <table:table-cell table:style-name="Tableau4.A1" office:value-type="string">
            <text:p text:style-name="P88">Bainisteoirí </text:p>
          </table:table-cell>
          <table:table-cell table:style-name="Tableau4.B3" office:value-type="float" office:value="65">
            <text:p text:style-name="P91">65</text:p>
          </table:table-cell>
          <table:table-cell table:style-name="Tableau4.B3" office:value-type="float" office:value="32">
            <text:p text:style-name="P91">32</text:p>
          </table:table-cell>
          <table:table-cell table:style-name="Tableau4.B3" office:value-type="float" office:value="3">
            <text:p text:style-name="P91">3</text:p>
          </table:table-cell>
        </table:table-row>
        <table:table-row>
          <table:table-cell table:style-name="Tableau4.A1" office:value-type="string">
            <text:p text:style-name="P88">Coiléir bhána eile </text:p>
          </table:table-cell>
          <table:table-cell table:style-name="Tableau4.B3" office:value-type="float" office:value="62">
            <text:p text:style-name="P91">62</text:p>
          </table:table-cell>
          <table:table-cell table:style-name="Tableau4.B3" office:value-type="float" office:value="35">
            <text:p text:style-name="P91">35</text:p>
          </table:table-cell>
          <table:table-cell table:style-name="Tableau4.B3" office:value-type="float" office:value="3">
            <text:p text:style-name="P91">3</text:p>
          </table:table-cell>
        </table:table-row>
        <table:table-row>
          <table:table-cell table:style-name="Tableau4.A1" office:value-type="string">
            <text:p text:style-name="P88">Oibrithe láimhe </text:p>
          </table:table-cell>
          <table:table-cell table:style-name="Tableau4.B3" office:value-type="float" office:value="57">
            <text:p text:style-name="P91">57</text:p>
          </table:table-cell>
          <table:table-cell table:style-name="Tableau4.B3" office:value-type="float" office:value="39">
            <text:p text:style-name="P91">39</text:p>
          </table:table-cell>
          <table:table-cell table:style-name="Tableau4.B3" office:value-type="float" office:value="4">
            <text:p text:style-name="P91">4</text:p>
          </table:table-cell>
        </table:table-row>
        <table:table-row>
          <table:table-cell table:style-name="Tableau4.A1" office:value-type="string">
            <text:p text:style-name="P88">Daoine tí </text:p>
          </table:table-cell>
          <table:table-cell table:style-name="Tableau4.B3" office:value-type="float" office:value="55">
            <text:p text:style-name="P91">55</text:p>
          </table:table-cell>
          <table:table-cell table:style-name="Tableau4.B3" office:value-type="float" office:value="38">
            <text:p text:style-name="P91">38</text:p>
          </table:table-cell>
          <table:table-cell table:style-name="Tableau4.B3" office:value-type="float" office:value="7">
            <text:p text:style-name="P91">7</text:p>
          </table:table-cell>
        </table:table-row>
        <table:table-row>
          <table:table-cell table:style-name="Tableau4.A1" office:value-type="string">
            <text:p text:style-name="P88">Dífhostaithe </text:p>
          </table:table-cell>
          <table:table-cell table:style-name="Tableau4.B3" office:value-type="float" office:value="51">
            <text:p text:style-name="P91">51</text:p>
          </table:table-cell>
          <table:table-cell table:style-name="Tableau4.B3" office:value-type="float" office:value="43">
            <text:p text:style-name="P91">43</text:p>
          </table:table-cell>
          <table:table-cell table:style-name="Tableau4.B3" office:value-type="float" office:value="6">
            <text:p text:style-name="P91">6</text:p>
          </table:table-cell>
        </table:table-row>
        <table:table-row>
          <table:table-cell table:style-name="Tableau4.A1" office:value-type="string">
            <text:p text:style-name="P88">Ar scor</text:p>
          </table:table-cell>
          <table:table-cell table:style-name="Tableau4.B3" office:value-type="float" office:value="53">
            <text:p text:style-name="P91">53</text:p>
          </table:table-cell>
          <table:table-cell table:style-name="Tableau4.B3" office:value-type="float" office:value="42">
            <text:p text:style-name="P91">42</text:p>
          </table:table-cell>
          <table:table-cell table:style-name="Tableau4.B3" office:value-type="float" office:value="5">
            <text:p text:style-name="P91">5</text:p>
          </table:table-cell>
        </table:table-row>
        <table:table-row>
          <table:table-cell table:style-name="Tableau4.A1" office:value-type="string">
            <text:p text:style-name="P88">Mic léinn </text:p>
          </table:table-cell>
          <table:table-cell table:style-name="Tableau4.B3" office:value-type="float" office:value="69">
            <text:p text:style-name="P91">69</text:p>
          </table:table-cell>
          <table:table-cell table:style-name="Tableau4.B3" office:value-type="float" office:value="27">
            <text:p text:style-name="P91">27</text:p>
          </table:table-cell>
          <table:table-cell table:style-name="Tableau4.B3" office:value-type="float" office:value="4">
            <text:p text:style-name="P91">4</text:p>
          </table:table-cell>
        </table:table-row>
        <table:table-row>
          <table:table-cell table:style-name="Tableau4.A4" table:number-columns-spanned="4" office:value-type="string">
            <text:p text:style-name="P73">Deacrachtaí billí a íoc </text:p>
          </table:table-cell>
          <table:covered-table-cell/>
          <table:covered-table-cell/>
          <table:covered-table-cell/>
        </table:table-row>
        <table:table-row>
          <table:table-cell table:style-name="Tableau4.A1" office:value-type="string">
            <text:p text:style-name="P88">An chuid is mó den am </text:p>
          </table:table-cell>
          <table:table-cell table:style-name="Tableau4.B3" office:value-type="float" office:value="40">
            <text:p text:style-name="P91">40</text:p>
          </table:table-cell>
          <table:table-cell table:style-name="Tableau4.B3" office:value-type="float" office:value="55">
            <text:p text:style-name="P91">55</text:p>
          </table:table-cell>
          <table:table-cell table:style-name="Tableau4.B3" office:value-type="float" office:value="5">
            <text:p text:style-name="P91">5</text:p>
          </table:table-cell>
        </table:table-row>
        <table:table-row>
          <table:table-cell table:style-name="Tableau4.A1" office:value-type="string">
            <text:p text:style-name="P88">Ó am go ham </text:p>
          </table:table-cell>
          <table:table-cell table:style-name="Tableau4.B3" office:value-type="float" office:value="52">
            <text:p text:style-name="P91">52</text:p>
          </table:table-cell>
          <table:table-cell table:style-name="Tableau4.B3" office:value-type="float" office:value="43">
            <text:p text:style-name="P91">43</text:p>
          </table:table-cell>
          <table:table-cell table:style-name="Tableau4.B3" office:value-type="float" office:value="5">
            <text:p text:style-name="P91">5</text:p>
          </table:table-cell>
        </table:table-row>
        <table:table-row>
          <table:table-cell table:style-name="Tableau4.A1" office:value-type="string">
            <text:p text:style-name="P88">Beagnach riamh / Riamh </text:p>
          </table:table-cell>
          <table:table-cell table:style-name="Tableau4.B3" office:value-type="float" office:value="62">
            <text:p text:style-name="P91">62</text:p>
          </table:table-cell>
          <table:table-cell table:style-name="Tableau4.B3" office:value-type="float" office:value="34">
            <text:p text:style-name="P91">34</text:p>
          </table:table-cell>
          <table:table-cell table:style-name="Tableau4.B3" office:value-type="float" office:value="4">
            <text:p text:style-name="P91">4</text:p>
          </table:table-cell>
        </table:table-row>
        <table:table-row>
          <table:table-cell table:style-name="Tableau4.A4" table:number-columns-spanned="4" office:value-type="string">
            <text:p text:style-name="P73">Uirbiú suibiachtúil </text:p>
          </table:table-cell>
          <table:covered-table-cell/>
          <table:covered-table-cell/>
          <table:covered-table-cell/>
        </table:table-row>
        <table:table-row>
          <table:table-cell table:style-name="Tableau4.A1" office:value-type="string">
            <text:p text:style-name="P88">Ceantar tuaithe nó sráidbhaile </text:p>
          </table:table-cell>
          <table:table-cell table:style-name="Tableau4.B3" office:value-type="float" office:value="55">
            <text:p text:style-name="P91">55</text:p>
          </table:table-cell>
          <table:table-cell table:style-name="Tableau4.B3" office:value-type="float" office:value="40">
            <text:p text:style-name="P91">40</text:p>
          </table:table-cell>
          <table:table-cell table:style-name="Tableau4.B3" office:value-type="float" office:value="5">
            <text:p text:style-name="P91">5</text:p>
          </table:table-cell>
        </table:table-row>
        <table:table-row>
          <table:table-cell table:style-name="Tableau4.A1" office:value-type="string">
            <text:p text:style-name="P88">Baile beag nó meánmhéide </text:p>
          </table:table-cell>
          <table:table-cell table:style-name="Tableau4.B3" office:value-type="float" office:value="58">
            <text:p text:style-name="P91">58</text:p>
          </table:table-cell>
          <table:table-cell table:style-name="Tableau4.B3" office:value-type="float" office:value="38">
            <text:p text:style-name="P91">38</text:p>
          </table:table-cell>
          <table:table-cell table:style-name="Tableau4.B3" office:value-type="float" office:value="4">
            <text:p text:style-name="P91">4</text:p>
          </table:table-cell>
        </table:table-row>
        <table:table-row>
          <table:table-cell table:style-name="Tableau4.A1" office:value-type="string">
            <text:p text:style-name="P88">Baile mór </text:p>
          </table:table-cell>
          <table:table-cell table:style-name="Tableau4.B3" office:value-type="float" office:value="64">
            <text:p text:style-name="P91">64</text:p>
          </table:table-cell>
          <table:table-cell table:style-name="Tableau4.B3" office:value-type="float" office:value="33">
            <text:p text:style-name="P91">33</text:p>
          </table:table-cell>
          <table:table-cell table:style-name="Tableau4.B3" office:value-type="float" office:value="3">
            <text:p text:style-name="P91">3</text:p>
          </table:table-cell>
        </table:table-row>
        <table:table-row>
          <table:table-cell table:style-name="Tableau4.A4" table:number-columns-spanned="4" office:value-type="string">
            <text:p text:style-name="P73">Íomhá den Aontas Eorpach </text:p>
          </table:table-cell>
          <table:covered-table-cell/>
          <table:covered-table-cell/>
          <table:covered-table-cell/>
        </table:table-row>
        <table:table-row>
          <table:table-cell table:style-name="Tableau4.A1" office:value-type="string">
            <text:p text:style-name="P88">Dearfach </text:p>
          </table:table-cell>
          <table:table-cell table:style-name="Tableau4.B3" office:value-type="float" office:value="81">
            <text:p text:style-name="P91">81</text:p>
          </table:table-cell>
          <table:table-cell table:style-name="Tableau4.B3" office:value-type="float" office:value="17">
            <text:p text:style-name="P91">17</text:p>
          </table:table-cell>
          <table:table-cell table:style-name="Tableau4.B3" office:value-type="float" office:value="2">
            <text:p text:style-name="P91">2</text:p>
          </table:table-cell>
        </table:table-row>
        <table:table-row>
          <table:table-cell table:style-name="Tableau4.A1" office:value-type="string">
            <text:p text:style-name="P88">Neodrach </text:p>
          </table:table-cell>
          <table:table-cell table:style-name="Tableau4.B3" office:value-type="float" office:value="49">
            <text:p text:style-name="P91">49</text:p>
          </table:table-cell>
          <table:table-cell table:style-name="Tableau4.B3" office:value-type="float" office:value="45">
            <text:p text:style-name="P91">45</text:p>
          </table:table-cell>
          <table:table-cell table:style-name="Tableau4.B3" office:value-type="float" office:value="6">
            <text:p text:style-name="P91">6</text:p>
          </table:table-cell>
        </table:table-row>
        <table:table-row>
          <table:table-cell table:style-name="Tableau4.A1" office:value-type="string">
            <text:p text:style-name="P88">Diúltach </text:p>
          </table:table-cell>
          <table:table-cell table:style-name="Tableau4.B3" office:value-type="float" office:value="13">
            <text:p text:style-name="P91">13</text:p>
          </table:table-cell>
          <table:table-cell table:style-name="Tableau4.B3" office:value-type="float" office:value="83">
            <text:p text:style-name="P91">83</text:p>
          </table:table-cell>
          <table:table-cell table:style-name="Tableau4.B3" office:value-type="float" office:value="4">
            <text:p text:style-name="P91">4</text:p>
          </table:table-cell>
        </table:table-row>
        <table:table-row>
          <table:table-cell table:style-name="Tableau4.A4" table:number-columns-spanned="4" office:value-type="string">
            <text:p text:style-name="P73">Sástacht le cáilíocht na beatha </text:p>
          </table:table-cell>
          <table:covered-table-cell/>
          <table:covered-table-cell/>
          <table:covered-table-cell/>
        </table:table-row>
        <table:table-row>
          <table:table-cell table:style-name="Tableau4.A1" office:value-type="string">
            <text:p text:style-name="P88">Sásta </text:p>
          </table:table-cell>
          <table:table-cell table:style-name="Tableau4.B3" office:value-type="float" office:value="63">
            <text:p text:style-name="P91">63</text:p>
          </table:table-cell>
          <table:table-cell table:style-name="Tableau4.B3" office:value-type="float" office:value="33">
            <text:p text:style-name="P91">33</text:p>
          </table:table-cell>
          <table:table-cell table:style-name="Tableau4.B3" office:value-type="float" office:value="4">
            <text:p text:style-name="P91">4</text:p>
          </table:table-cell>
        </table:table-row>
        <table:table-row>
          <table:table-cell table:style-name="Tableau4.A1" office:value-type="string">
            <text:p text:style-name="P88">Ní raibh mé sásta </text:p>
          </table:table-cell>
          <table:table-cell table:style-name="Tableau4.B3" office:value-type="float" office:value="34">
            <text:p text:style-name="P91">34</text:p>
          </table:table-cell>
          <table:table-cell table:style-name="Tableau4.B3" office:value-type="float" office:value="61">
            <text:p text:style-name="P91">61</text:p>
          </table:table-cell>
          <table:table-cell table:style-name="Tableau4.B3" office:value-type="float" office:value="5">
            <text:p text:style-name="P91">5</text:p>
          </table:table-cell>
        </table:table-row>
      </table:table>
      <text:p text:style-name="P21"/>
      <text:p text:style-name="P21"/>
      <text:h text:style-name="P16" text:outline-level="2"><text:bookmark-start text:name="__RefHeading___Toc316596_3078747257"/>Ionchas maidir le todhchaí na tíre<text:bookmark-end text:name="__RefHeading___Toc316596_3078747257"/></text:h>
      <text:p text:style-name="P21">Tá tuairimí maidir le todhchaí thír an duine féin sa staid idirmheánach idir ionchais phearsanta agus tuairimí níos leithne an Aontais Eorpaigh agus an domhain. Cé go bhfuil an dóchas ar an leibhéal náisiúnta fós níos ísle ná mar atá sé ar an leibhéal pearsanta, is léir, mar sin féin, go bhfuil sé níos láidre ná an dearcadh ar thodhchaí an domhain, rud a léiríonn dearcadh atá níos faichillí ach atá fós réasúnta dearfach.</text:p>
      <text:p text:style-name="P21">Ar leibhéal an Aontais, cuireann tromlach na bhfreagróirí (58%) dóchas in iúl faoi thodhchaí a dtíre, rud a léiríonn cobhsaíocht i gcomparáid leis an rabharta roimhe seo (+1 pointe céatadáin). Laistigh den ghrúpa seo, déanann an chuid is mó díobh cur síos orthu féin mar dhaoine atá measartha dóchasach (49%, +1 pp), agus tuairiscíonn sciar níos lú a bheith an-dóchasach (9%, gan athrú). I gcodarsnacht leis sin, léiríonn 40% de mhuintir na hEorpa éadóchas (-1 pc), cé go bhfuil cion an-bheag fós gan chinneadh (2 %). Deimhníonn na torthaí seo patrún dóchais mheasartha a mhaolaíonn imní leanúnach. </text:p>
      <text:p text:style-name="P21"><draw:g text:anchor-type="paragraph" draw:z-index="14" draw:name="Forme16" draw:style-name="gr9"><draw:frame draw:style-name="gr442" draw:text-style-name="P105" svg:width="6.525cm" svg:height="6.614cm" svg:x="6.303cm" svg:y="1.435cm"><draw:image xlink:href="Pictures/100000000000029A000002A35AFDCFD9817C025D.png" xlink:type="simple" xlink:show="embed" xlink:actuate="onLoad" draw:mime-type="image/png"><text:p/></draw:image></draw:frame><draw:g draw:style-name="gr4"><draw:frame draw:style-name="gr443" draw:text-style-name="P105" svg:width="1.11cm" svg:height="1.802cm" svg:x="7.003cm" svg:y="8.235cm"><draw:image xlink:href="Pictures/10000000000000420000006BFE11E4B5E265917C.png" xlink:type="simple" xlink:show="embed" xlink:actuate="onLoad" draw:mime-type="image/png"><text:p/></draw:image></draw:frame><draw:frame draw:style-name="gr444" draw:text-style-name="P107" svg:width="3.402cm" svg:height="1.876cm" svg:x="8.211cm" svg:y="8.235cm"><draw:text-box><text:p text:style-name="P106"><text:span text:style-name="T41">Iomlán ‘Barrfheabhas’</text:span></text:p><text:p text:style-name="P106"><text:span text:style-name="T41"/></text:p><text:p text:style-name="P106"><text:span text:style-name="T41">Iomlán ‘Fiosraíoch’</text:span></text:p><text:p text:style-name="P106"><text:span text:style-name="T41"/></text:p><text:p text:style-name="P106"><text:span text:style-name="T41">Níl a fhios agam</text:span></text:p></draw:text-box></draw:frame></draw:g><draw:frame draw:style-name="gr445" draw:text-style-name="P108" svg:width="6.301cm" svg:height="2.2cm" svg:x="0.002cm" svg:y="6.411cm"><draw:text-box><text:p text:style-name="P106"><text:span text:style-name="T41">Iomlán ‘Barrfheabhas’</text:span> <text:span text:style-name="T42">▲</text:span><text:span text:style-name="T41"> 1 </text:span></text:p><text:p text:style-name="P106"><text:span text:style-name="T41">Iomlán ‘Sóisialach’</text:span> <text:span text:style-name="T42">▼</text:span><text:span text:style-name="T41"> </text:span></text:p><text:p text:style-name="P106"><text:span text:style-name="T41">Tá a fhios agam</text:span> <text:span text:style-name="T41">=</text:span></text:p><text:p text:style-name="P106"><text:span text:style-name="T42">Δ</text:span> <text:span text:style-name="T41">(Apr/Bealtaine 2026 – Samhain 2025) </text:span></text:p></draw:text-box></draw:frame><draw:frame draw:style-name="gr446" draw:text-style-name="P108" svg:width="12.701cm" svg:height="1.202cm" svg:x="0.201cm" svg:y="0.236cm"><draw:text-box><text:p text:style-name="P106"><text:span text:style-name="T41">QA12.2 An ndéarfá go bhfuil tú an-dóchasach, measartha dóchasach, measartha doirbh nó an-dóchasach faoi thodhchaí ...? - (Ár dTír) (AE27) (%)</text:span></text:p></draw:text-box></draw:frame></draw:g></text:p>
      <text:p text:style-name="P23">Ar fud na mBallstát, tá éagsúlacht mhór sna braistintí maidir le todhchaí a dtíre féin, cé go bhfuil an dóchas i réim i bhformhór na gcásanna. I 24 Bhallstát, is mó an t-ionchas dearfach ná an t-ionchas diúltach. Feictear na leibhéil is airde dóchais sa Danmhairg (88 %), agus ina dhiaidh sin i Lucsamburg (82 %) agus sa Pholainn (80 %), áit a léiríonn tromlaigh an-mhór freagróirí dearcadh dearfach.</text:p>
      <text:p text:style-name="P21">Mar sin féin, níl an dóchas uilíoch. I ngrúpa níos lú tíortha, tá tuairimí níos scoilte nó bíonn claonadh acu i dtreo doirbhíochais. Taifeadtar na leibhéil is ísle dóchais sa Ghréig (40 % dóchasach i gcomparáid le 59 % doirbh), sa Fhrainc (43 % i gcomparáid le 54 %), agus sa Ghearmáin (45 % i gcomparáid le 53 %), áit ar léir gur mó an doirbhíochas ná an dóchas.</text:p>
      <text:p text:style-name="P21">Léiríonn na torthaí sin difríochtaí suntasacha náisiúnta maidir leis an gcaoi a ndéanann saoránaigh measúnú ar thodhchaí a dtíre. Cé go léiríonn go leor Ballstát muinín réasúnta láidir, léiríonn Ballstáit eile braistintí níos faichillí nó níos diúltaí, rud a léiríonn comhthéacsanna agus dúshláin náisiúnta éagsúla ar fud an Aontais Eorpaigh. </text:p>
      <text:p text:style-name="P21"><draw:g text:anchor-type="paragraph" draw:z-index="15" draw:name="Forme17" draw:style-name="gr9"><draw:frame draw:style-name="gr436" draw:text-style-name="P105" svg:width="17.227cm" svg:height="7.739cm" svg:x="0cm" svg:y="1.432cm"><draw:image xlink:href="Pictures/100000000000052800000251928427F00CCE6FD5.png" xlink:type="simple" xlink:show="embed" xlink:actuate="onLoad" draw:mime-type="image/png"><text:p/></draw:image></draw:frame><draw:g draw:style-name="gr4"><draw:frame draw:style-name="gr437" draw:text-style-name="P105" svg:width="10.642cm" svg:height="0.502cm" svg:x="2.672cm" svg:y="9.354cm"><draw:image xlink:href="Pictures/10000000000002540000001CC922E8D5FB7897B2.png" xlink:type="simple" xlink:show="embed" xlink:actuate="onLoad" draw:mime-type="image/png"><text:p/></draw:image></draw:frame><draw:frame draw:style-name="gr438" draw:text-style-name="P108" svg:width="3.301cm" svg:height="0.578cm" svg:x="3.431cm" svg:y="9.354cm"><draw:text-box><text:p text:style-name="P106"><text:span text:style-name="T41">Iomlán ‘Barrfheabhas’</text:span></text:p></draw:text-box></draw:frame><draw:frame draw:style-name="gr439" draw:text-style-name="P108" svg:width="2.805cm" svg:height="0.902cm" svg:x="8.331cm" svg:y="9.283cm"><draw:text-box><text:p text:style-name="P106"><text:span text:style-name="T41">Iomlán ‘Sóisialach’</text:span></text:p></draw:text-box></draw:frame><draw:frame draw:style-name="gr440" draw:text-style-name="P108" svg:width="2.497cm" svg:height="0.902cm" svg:x="13.13cm" svg:y="9.253cm"><draw:text-box><text:p text:style-name="P106"><text:span text:style-name="T41">Níl a fhios agam</text:span></text:p></draw:text-box></draw:frame></draw:g><draw:frame draw:style-name="gr441" draw:text-style-name="P108" svg:width="16.301cm" svg:height="1.001cm" svg:x="0.427cm" svg:y="0.224cm"><draw:text-box><text:p text:style-name="P106"><text:span text:style-name="T41">QA12.2 An ndéarfá go bhfuil tú an-dóchasach, measartha dóchasach, measartha doirbh nó an-dóchasach faoi thodhchaí ...? - (Ár dTír) (%)</text:span></text:p></draw:text-box></draw:frame></draw:g></text:p>
      <text:p text:style-name="P23">Tá tuairimí éagsúla ann maidir le todhchaí do thír féin ar fud grúpaí sochdhéimeagrafacha agus dearcaidh, cé gurb é an dóchas an dearcadh is mó i bhformhór na gcatagóirí.</text:p>
      <text:p text:style-name="P21">Tá difríochtaí de réir inscne diomaibhseach. Tuairiscíonn fir agus mná leibhéil dóchais beagnach mar an gcéanna (58% agus 57% faoi seach) agus leibhéil chomhionanna doirbhis (40% sa dá ghrúpa), rud a léiríonn nach mbíonn tionchar suntasach ag inscne ar thuairimí ar ionchais náisiúnta.</text:p>
      <text:p text:style-name="P21">Tagann difríochtaí níos suntasaí chun cinn ar fud aoisghrúpaí. Is gnách le freagróirí óga dearcadh níos dearfaí a ghlacadh, agus dóchas á léiriú ag 65 % díobh siúd idir 15-24 bliana d’aois, i gcomparáid le 33 % a thuairiscíonn doirbhíochas. Tá sé seo i gcodarsnacht leis an ngrúpa is sine, áit a bhfuil an dóchas níos ísle (55% i measc daoine 55 bliana d'aois agus níos sine) agus an dóchas níos airde (42%). Tá seasamh idirmheánach ag freagróirí idir 25-39 agus 40-54 bliana d’aois, le dóchas 58 % agus dóchas 40 % araon, rud a thugann le fios go n-athraítear de réir a chéile i dtreo tuairimí níos faichillí agus an aois ag dul i méid.</text:p>
      <text:p text:style-name="P21">Tugtar difríochtaí soiléire faoi deara freisin ag an leibhéal oideachais. Is lú an dóchas atá ag freagróirí a bhfuil leibhéal íseal oideachais acu (51%) agus tá siad níos doirbhe (46%) ná iad siúd a bhfuil meánleibhéil nó ardleibhéil oideachais acu. I measc na bhfreagróirí a bhfuil meánleibhéil agus ardleibhéil oideachais acu, ardaíonn an dóchas go 60 %, agus laghdaíonn an doirbhíochas go 38 %, rud a léiríonn dearcadh níos dearfaí i measc grúpaí ardoilte.</text:p>
      <text:p text:style-name="P21">Is léir go bhfuil caidreamh láidir ann nuair a chuirtear staid airgeadais na bhfreagróirí san áireamh. I measc na ndaoine a bhfuil deacrachtaí acu a mbillí a íoc an chuid is mó den am, titeann dóchas go 34%, agus léiríonn 64% doirbhíochas, rud a léiríonn dearcadh thar a bheith diúltach. I gcodarsnacht leis sin, tá freagróirí nach mbíonn deacrachtaí den sórt sin acu riamh nó nach mbíonn deacrachtaí den sórt sin acu riamh i bhfad níos dearfaí (62% dóchasach i gcomparáid le 36% doirbh). Iad siúd a bhfuil deacrachtaí ó am go chéile titim i idir (51% vs 46%). Leagtar béim leis sin ar an dlúthnasc idir leochaileacht eacnamaíoch agus braistintí maidir le hionchais náisiúnta.</text:p>
      <text:p text:style-name="P21">Taispeánann athróga dearcadh na héagsúlachtaí is láidre. Tá freagróirí a bhfuil íomhá dhearfach acu den Aontas Eorpach i bhfad níos dóchasaí faoi thodhchaí a dtíre (73 % vs 25 % doirbh), agus tá dearcadh i bhfad níos doirbhe acu siúd a bhfuil íomhá dhiúltach acu den Aontas (25 % dóchasach vs 73 % doirbh). Tá freagróirí a bhfuil íomhá neodrach acu roinnte níos cothroime (51% dóchasach i gcomparáid le 46% doirbh). Tugann an comhlachas láidir sin le fios go bhfuil dearcthaí i leith an Aontais fite fuaite go dlúth le muinín níos leithne i gconairí náisiúnta.</text:p>
      <text:p text:style-name="P21"/>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88">QA12.2 An ndéarfá go bhfuil tú an-dóchasach, measartha dóchasach, measartha doirbh nó an-dóchasach faoi thodhchaí ...? - (Ár dTír) (% - AE)</text:p>
          </table:table-cell>
          <table:covered-table-cell/>
          <table:covered-table-cell/>
          <table:covered-table-cell/>
        </table:table-row>
        <table:table-row>
          <table:table-cell table:style-name="Tableau5.A1" office:value-type="string">
            <text:p text:style-name="P90"/>
          </table:table-cell>
          <table:table-cell table:style-name="Tableau5.A1" office:value-type="string">
            <text:p text:style-name="P91">Iomlán ‘Barrfheabhas’</text:p>
          </table:table-cell>
          <table:table-cell table:style-name="Tableau5.A1" office:value-type="string">
            <text:p text:style-name="P91">Iomlán ‘Fiosraíoch’</text:p>
          </table:table-cell>
          <table:table-cell table:style-name="Tableau5.A1" office:value-type="string">
            <text:p text:style-name="P91">Níl a fhios agam</text:p>
          </table:table-cell>
        </table:table-row>
        <table:table-row>
          <table:table-cell table:style-name="Tableau5.A1" office:value-type="string">
            <text:p text:style-name="P88">AE27 </text:p>
          </table:table-cell>
          <table:table-cell table:style-name="Tableau5.B3" office:value-type="float" office:value="58">
            <text:p text:style-name="P91">58</text:p>
          </table:table-cell>
          <table:table-cell table:style-name="Tableau5.B3" office:value-type="float" office:value="40">
            <text:p text:style-name="P91">40</text:p>
          </table:table-cell>
          <table:table-cell table:style-name="Tableau5.B3" office:value-type="float" office:value="2">
            <text:p text:style-name="P91">2</text:p>
          </table:table-cell>
        </table:table-row>
        <table:table-row>
          <table:table-cell table:style-name="Tableau5.A4" table:number-columns-spanned="4" office:value-type="string">
            <text:p text:style-name="P73">Inscne</text:p>
          </table:table-cell>
          <table:covered-table-cell/>
          <table:covered-table-cell/>
          <table:covered-table-cell/>
        </table:table-row>
        <table:table-row>
          <table:table-cell table:style-name="Tableau5.A1" office:value-type="string">
            <text:p text:style-name="P88">Fear </text:p>
          </table:table-cell>
          <table:table-cell table:style-name="Tableau5.B3" office:value-type="float" office:value="58">
            <text:p text:style-name="P91">58</text:p>
          </table:table-cell>
          <table:table-cell table:style-name="Tableau5.B3" office:value-type="float" office:value="40">
            <text:p text:style-name="P91">40</text:p>
          </table:table-cell>
          <table:table-cell table:style-name="Tableau5.B3" office:value-type="float" office:value="2">
            <text:p text:style-name="P91">2</text:p>
          </table:table-cell>
        </table:table-row>
        <table:table-row>
          <table:table-cell table:style-name="Tableau5.A1" office:value-type="string">
            <text:p text:style-name="P88">Bean </text:p>
          </table:table-cell>
          <table:table-cell table:style-name="Tableau5.B3" office:value-type="float" office:value="57">
            <text:p text:style-name="P91">57</text:p>
          </table:table-cell>
          <table:table-cell table:style-name="Tableau5.B3" office:value-type="float" office:value="40">
            <text:p text:style-name="P91">40</text:p>
          </table:table-cell>
          <table:table-cell table:style-name="Tableau5.B3" office:value-type="float" office:value="3">
            <text:p text:style-name="P91">3</text:p>
          </table:table-cell>
        </table:table-row>
        <table:table-row>
          <table:table-cell table:style-name="Tableau5.A4" table:number-columns-spanned="4" office:value-type="string">
            <text:p text:style-name="P73">Aois</text:p>
          </table:table-cell>
          <table:covered-table-cell/>
          <table:covered-table-cell/>
          <table:covered-table-cell/>
        </table:table-row>
        <table:table-row>
          <table:table-cell table:style-name="Tableau5.A1" office:value-type="string">
            <text:p text:style-name="P88">15- 24 </text:p>
          </table:table-cell>
          <table:table-cell table:style-name="Tableau5.B3" office:value-type="float" office:value="65">
            <text:p text:style-name="P91">65</text:p>
          </table:table-cell>
          <table:table-cell table:style-name="Tableau5.B3" office:value-type="float" office:value="33">
            <text:p text:style-name="P91">33</text:p>
          </table:table-cell>
          <table:table-cell table:style-name="Tableau5.B3" office:value-type="float" office:value="2">
            <text:p text:style-name="P91">2</text:p>
          </table:table-cell>
        </table:table-row>
        <table:table-row>
          <table:table-cell table:style-name="Tableau5.A1" office:value-type="string">
            <text:p text:style-name="P88">25—39 </text:p>
          </table:table-cell>
          <table:table-cell table:style-name="Tableau5.B3" office:value-type="float" office:value="58">
            <text:p text:style-name="P91">58</text:p>
          </table:table-cell>
          <table:table-cell table:style-name="Tableau5.B3" office:value-type="float" office:value="40">
            <text:p text:style-name="P91">40</text:p>
          </table:table-cell>
          <table:table-cell table:style-name="Tableau5.B3" office:value-type="float" office:value="2">
            <text:p text:style-name="P91">2</text:p>
          </table:table-cell>
        </table:table-row>
        <table:table-row>
          <table:table-cell table:style-name="Tableau5.A1" office:value-type="string">
            <text:p text:style-name="P88">40-54 </text:p>
          </table:table-cell>
          <table:table-cell table:style-name="Tableau5.B3" office:value-type="float" office:value="58">
            <text:p text:style-name="P91">58</text:p>
          </table:table-cell>
          <table:table-cell table:style-name="Tableau5.B3" office:value-type="float" office:value="40">
            <text:p text:style-name="P91">40</text:p>
          </table:table-cell>
          <table:table-cell table:style-name="Tableau5.B3" office:value-type="float" office:value="2">
            <text:p text:style-name="P91">2</text:p>
          </table:table-cell>
        </table:table-row>
        <table:table-row>
          <table:table-cell table:style-name="Tableau5.A1" office:value-type="string">
            <text:p text:style-name="P88">&gt;=55</text:p>
          </table:table-cell>
          <table:table-cell table:style-name="Tableau5.B3" office:value-type="float" office:value="55">
            <text:p text:style-name="P91">55</text:p>
          </table:table-cell>
          <table:table-cell table:style-name="Tableau5.B3" office:value-type="float" office:value="42">
            <text:p text:style-name="P91">42</text:p>
          </table:table-cell>
          <table:table-cell table:style-name="Tableau5.B3" office:value-type="float" office:value="3">
            <text:p text:style-name="P91">3</text:p>
          </table:table-cell>
        </table:table-row>
        <table:table-row>
          <table:table-cell table:style-name="Tableau5.A4" table:number-columns-spanned="4" office:value-type="string">
            <text:p text:style-name="P73">Leibhéal oideachais</text:p>
          </table:table-cell>
          <table:covered-table-cell/>
          <table:covered-table-cell/>
          <table:covered-table-cell/>
        </table:table-row>
        <table:table-row>
          <table:table-cell table:style-name="Tableau5.A1" office:value-type="string">
            <text:p text:style-name="P88">Leibhéal íseal oideachais (ISCED 0- 2) </text:p>
          </table:table-cell>
          <table:table-cell table:style-name="Tableau5.B3" office:value-type="float" office:value="51">
            <text:p text:style-name="P91">51</text:p>
          </table:table-cell>
          <table:table-cell table:style-name="Tableau5.B3" office:value-type="float" office:value="46">
            <text:p text:style-name="P91">46</text:p>
          </table:table-cell>
          <table:table-cell table:style-name="Tableau5.B3" office:value-type="float" office:value="3">
            <text:p text:style-name="P91">3</text:p>
          </table:table-cell>
        </table:table-row>
        <table:table-row>
          <table:table-cell table:style-name="Tableau5.A1" office:value-type="string">
            <text:p text:style-name="P88">Meánleibhéal oideachais (ISCED 3—4) </text:p>
          </table:table-cell>
          <table:table-cell table:style-name="Tableau5.B3" office:value-type="float" office:value="60">
            <text:p text:style-name="P91">60</text:p>
          </table:table-cell>
          <table:table-cell table:style-name="Tableau5.B3" office:value-type="float" office:value="38">
            <text:p text:style-name="P91">38</text:p>
          </table:table-cell>
          <table:table-cell table:style-name="Tableau5.B3" office:value-type="float" office:value="2">
            <text:p text:style-name="P91">2</text:p>
          </table:table-cell>
        </table:table-row>
        <table:table-row>
          <table:table-cell table:style-name="Tableau5.A1" office:value-type="string">
            <text:p text:style-name="P88">Ardleibhéal oideachais (ISCED 5-8) </text:p>
          </table:table-cell>
          <table:table-cell table:style-name="Tableau5.B3" office:value-type="float" office:value="60">
            <text:p text:style-name="P91">60</text:p>
          </table:table-cell>
          <table:table-cell table:style-name="Tableau5.B3" office:value-type="float" office:value="38">
            <text:p text:style-name="P91">38</text:p>
          </table:table-cell>
          <table:table-cell table:style-name="Tableau5.B3" office:value-type="float" office:value="2">
            <text:p text:style-name="P91">2</text:p>
          </table:table-cell>
        </table:table-row>
        <table:table-row>
          <table:table-cell table:style-name="Tableau5.A4" table:number-columns-spanned="4" office:value-type="string">
            <text:p text:style-name="P73">Catagóir shochghairmiúil</text:p>
          </table:table-cell>
          <table:covered-table-cell/>
          <table:covered-table-cell/>
          <table:covered-table-cell/>
        </table:table-row>
        <table:table-row>
          <table:table-cell table:style-name="Tableau5.A1" office:value-type="string">
            <text:p text:style-name="P88">Féinfhostaithe </text:p>
          </table:table-cell>
          <table:table-cell table:style-name="Tableau5.B3" office:value-type="float" office:value="59">
            <text:p text:style-name="P91">59</text:p>
          </table:table-cell>
          <table:table-cell table:style-name="Tableau5.B3" office:value-type="float" office:value="40">
            <text:p text:style-name="P91">40</text:p>
          </table:table-cell>
          <table:table-cell table:style-name="Tableau5.B3" office:value-type="float" office:value="1">
            <text:p text:style-name="P91">1</text:p>
          </table:table-cell>
        </table:table-row>
        <table:table-row>
          <table:table-cell table:style-name="Tableau5.A1" office:value-type="string">
            <text:p text:style-name="P88">Bainisteoirí </text:p>
          </table:table-cell>
          <table:table-cell table:style-name="Tableau5.B3" office:value-type="float" office:value="63">
            <text:p text:style-name="P91">63</text:p>
          </table:table-cell>
          <table:table-cell table:style-name="Tableau5.B3" office:value-type="float" office:value="35">
            <text:p text:style-name="P91">35</text:p>
          </table:table-cell>
          <table:table-cell table:style-name="Tableau5.B3" office:value-type="float" office:value="2">
            <text:p text:style-name="P91">2</text:p>
          </table:table-cell>
        </table:table-row>
        <table:table-row>
          <table:table-cell table:style-name="Tableau5.A1" office:value-type="string">
            <text:p text:style-name="P88">Coiléir bhána eile </text:p>
          </table:table-cell>
          <table:table-cell table:style-name="Tableau5.B3" office:value-type="float" office:value="61">
            <text:p text:style-name="P91">61</text:p>
          </table:table-cell>
          <table:table-cell table:style-name="Tableau5.B3" office:value-type="float" office:value="37">
            <text:p text:style-name="P91">37</text:p>
          </table:table-cell>
          <table:table-cell table:style-name="Tableau5.B3" office:value-type="float" office:value="2">
            <text:p text:style-name="P91">2</text:p>
          </table:table-cell>
        </table:table-row>
        <table:table-row>
          <table:table-cell table:style-name="Tableau5.A1" office:value-type="string">
            <text:p text:style-name="P88">Oibrithe láimhe </text:p>
          </table:table-cell>
          <table:table-cell table:style-name="Tableau5.B3" office:value-type="float" office:value="57">
            <text:p text:style-name="P91">57</text:p>
          </table:table-cell>
          <table:table-cell table:style-name="Tableau5.B3" office:value-type="float" office:value="41">
            <text:p text:style-name="P91">41</text:p>
          </table:table-cell>
          <table:table-cell table:style-name="Tableau5.B3" office:value-type="float" office:value="2">
            <text:p text:style-name="P91">2</text:p>
          </table:table-cell>
        </table:table-row>
        <table:table-row>
          <table:table-cell table:style-name="Tableau5.A1" office:value-type="string">
            <text:p text:style-name="P88">Daoine tí </text:p>
          </table:table-cell>
          <table:table-cell table:style-name="Tableau5.B3" office:value-type="float" office:value="57">
            <text:p text:style-name="P91">57</text:p>
          </table:table-cell>
          <table:table-cell table:style-name="Tableau5.B3" office:value-type="float" office:value="41">
            <text:p text:style-name="P91">41</text:p>
          </table:table-cell>
          <table:table-cell table:style-name="Tableau5.B3" office:value-type="float" office:value="2">
            <text:p text:style-name="P91">2</text:p>
          </table:table-cell>
        </table:table-row>
        <table:table-row>
          <table:table-cell table:style-name="Tableau5.A1" office:value-type="string">
            <text:p text:style-name="P88">Dífhostaithe </text:p>
          </table:table-cell>
          <table:table-cell table:style-name="Tableau5.B3" office:value-type="float" office:value="46">
            <text:p text:style-name="P91">46</text:p>
          </table:table-cell>
          <table:table-cell table:style-name="Tableau5.B3" office:value-type="float" office:value="51">
            <text:p text:style-name="P91">51</text:p>
          </table:table-cell>
          <table:table-cell table:style-name="Tableau5.B3" office:value-type="float" office:value="3">
            <text:p text:style-name="P91">3</text:p>
          </table:table-cell>
        </table:table-row>
        <table:table-row>
          <table:table-cell table:style-name="Tableau5.A1" office:value-type="string">
            <text:p text:style-name="P88">Ar scor</text:p>
          </table:table-cell>
          <table:table-cell table:style-name="Tableau5.B3" office:value-type="float" office:value="54">
            <text:p text:style-name="P91">54</text:p>
          </table:table-cell>
          <table:table-cell table:style-name="Tableau5.B3" office:value-type="float" office:value="43">
            <text:p text:style-name="P91">43</text:p>
          </table:table-cell>
          <table:table-cell table:style-name="Tableau5.B3" office:value-type="float" office:value="3">
            <text:p text:style-name="P91">3</text:p>
          </table:table-cell>
        </table:table-row>
        <table:table-row>
          <table:table-cell table:style-name="Tableau5.A1" office:value-type="string">
            <text:p text:style-name="P88">Mic léinn </text:p>
          </table:table-cell>
          <table:table-cell table:style-name="Tableau5.B3" office:value-type="float" office:value="65">
            <text:p text:style-name="P91">65</text:p>
          </table:table-cell>
          <table:table-cell table:style-name="Tableau5.B3" office:value-type="float" office:value="33">
            <text:p text:style-name="P91">33</text:p>
          </table:table-cell>
          <table:table-cell table:style-name="Tableau5.B3" office:value-type="float" office:value="2">
            <text:p text:style-name="P91">2</text:p>
          </table:table-cell>
        </table:table-row>
        <table:table-row>
          <table:table-cell table:style-name="Tableau5.A4" table:number-columns-spanned="4" office:value-type="string">
            <text:p text:style-name="P73">Deacrachtaí billí a íoc </text:p>
          </table:table-cell>
          <table:covered-table-cell/>
          <table:covered-table-cell/>
          <table:covered-table-cell/>
        </table:table-row>
        <table:table-row>
          <table:table-cell table:style-name="Tableau5.A1" office:value-type="string">
            <text:p text:style-name="P88">An chuid is mó den am </text:p>
          </table:table-cell>
          <table:table-cell table:style-name="Tableau5.B3" office:value-type="float" office:value="34">
            <text:p text:style-name="P91">34</text:p>
          </table:table-cell>
          <table:table-cell table:style-name="Tableau5.B3" office:value-type="float" office:value="64">
            <text:p text:style-name="P91">64</text:p>
          </table:table-cell>
          <table:table-cell table:style-name="Tableau5.B3" office:value-type="float" office:value="2">
            <text:p text:style-name="P91">2</text:p>
          </table:table-cell>
        </table:table-row>
        <table:table-row>
          <table:table-cell table:style-name="Tableau5.A1" office:value-type="string">
            <text:p text:style-name="P88">Ó am go ham </text:p>
          </table:table-cell>
          <table:table-cell table:style-name="Tableau5.B3" office:value-type="float" office:value="51">
            <text:p text:style-name="P91">51</text:p>
          </table:table-cell>
          <table:table-cell table:style-name="Tableau5.B3" office:value-type="float" office:value="46">
            <text:p text:style-name="P91">46</text:p>
          </table:table-cell>
          <table:table-cell table:style-name="Tableau5.B3" office:value-type="float" office:value="3">
            <text:p text:style-name="P91">3</text:p>
          </table:table-cell>
        </table:table-row>
        <table:table-row>
          <table:table-cell table:style-name="Tableau5.A1" office:value-type="string">
            <text:p text:style-name="P88">Beagnach riamh / Riamh </text:p>
          </table:table-cell>
          <table:table-cell table:style-name="Tableau5.B3" office:value-type="float" office:value="62">
            <text:p text:style-name="P91">62</text:p>
          </table:table-cell>
          <table:table-cell table:style-name="Tableau5.B3" office:value-type="float" office:value="36">
            <text:p text:style-name="P91">36</text:p>
          </table:table-cell>
          <table:table-cell table:style-name="Tableau5.B3" office:value-type="float" office:value="2">
            <text:p text:style-name="P91">2</text:p>
          </table:table-cell>
        </table:table-row>
        <table:table-row>
          <table:table-cell table:style-name="Tableau5.A4" table:number-columns-spanned="4" office:value-type="string">
            <text:p text:style-name="P73">Uirbiú suibiachtúil </text:p>
          </table:table-cell>
          <table:covered-table-cell/>
          <table:covered-table-cell/>
          <table:covered-table-cell/>
        </table:table-row>
        <table:table-row>
          <table:table-cell table:style-name="Tableau5.A1" office:value-type="string">
            <text:p text:style-name="P88">Ceantar tuaithe nó sráidbhaile </text:p>
          </table:table-cell>
          <table:table-cell table:style-name="Tableau5.B3" office:value-type="float" office:value="57">
            <text:p text:style-name="P91">57</text:p>
          </table:table-cell>
          <table:table-cell table:style-name="Tableau5.B3" office:value-type="float" office:value="40">
            <text:p text:style-name="P91">40</text:p>
          </table:table-cell>
          <table:table-cell table:style-name="Tableau5.B3" office:value-type="float" office:value="3">
            <text:p text:style-name="P91">3</text:p>
          </table:table-cell>
        </table:table-row>
        <table:table-row>
          <table:table-cell table:style-name="Tableau5.A1" office:value-type="string">
            <text:p text:style-name="P88">Baile beag nó meánmhéide </text:p>
          </table:table-cell>
          <table:table-cell table:style-name="Tableau5.B3" office:value-type="float" office:value="57">
            <text:p text:style-name="P91">57</text:p>
          </table:table-cell>
          <table:table-cell table:style-name="Tableau5.B3" office:value-type="float" office:value="41">
            <text:p text:style-name="P91">41</text:p>
          </table:table-cell>
          <table:table-cell table:style-name="Tableau5.B3" office:value-type="float" office:value="2">
            <text:p text:style-name="P91">2</text:p>
          </table:table-cell>
        </table:table-row>
        <table:table-row>
          <table:table-cell table:style-name="Tableau5.A1" office:value-type="string">
            <text:p text:style-name="P88">Baile mór </text:p>
          </table:table-cell>
          <table:table-cell table:style-name="Tableau5.B3" office:value-type="float" office:value="60">
            <text:p text:style-name="P91">60</text:p>
          </table:table-cell>
          <table:table-cell table:style-name="Tableau5.B3" office:value-type="float" office:value="38">
            <text:p text:style-name="P91">38</text:p>
          </table:table-cell>
          <table:table-cell table:style-name="Tableau5.B3" office:value-type="float" office:value="2">
            <text:p text:style-name="P91">2</text:p>
          </table:table-cell>
        </table:table-row>
        <table:table-row>
          <table:table-cell table:style-name="Tableau5.A4" table:number-columns-spanned="4" office:value-type="string">
            <text:p text:style-name="P73">Íomhá den Aontas Eorpach </text:p>
          </table:table-cell>
          <table:covered-table-cell/>
          <table:covered-table-cell/>
          <table:covered-table-cell/>
        </table:table-row>
        <table:table-row>
          <table:table-cell table:style-name="Tableau5.A1" office:value-type="string">
            <text:p text:style-name="P88">Dearfach </text:p>
          </table:table-cell>
          <table:table-cell table:style-name="Tableau5.B3" office:value-type="float" office:value="73">
            <text:p text:style-name="P91">73</text:p>
          </table:table-cell>
          <table:table-cell table:style-name="Tableau5.B3" office:value-type="float" office:value="25">
            <text:p text:style-name="P91">25</text:p>
          </table:table-cell>
          <table:table-cell table:style-name="Tableau5.B3" office:value-type="float" office:value="2">
            <text:p text:style-name="P91">2</text:p>
          </table:table-cell>
        </table:table-row>
        <table:table-row>
          <table:table-cell table:style-name="Tableau5.A1" office:value-type="string">
            <text:p text:style-name="P88">Neodrach </text:p>
          </table:table-cell>
          <table:table-cell table:style-name="Tableau5.B3" office:value-type="float" office:value="51">
            <text:p text:style-name="P91">51</text:p>
          </table:table-cell>
          <table:table-cell table:style-name="Tableau5.B3" office:value-type="float" office:value="46">
            <text:p text:style-name="P91">46</text:p>
          </table:table-cell>
          <table:table-cell table:style-name="Tableau5.B3" office:value-type="float" office:value="3">
            <text:p text:style-name="P91">3</text:p>
          </table:table-cell>
        </table:table-row>
        <table:table-row>
          <table:table-cell table:style-name="Tableau5.A1" office:value-type="string">
            <text:p text:style-name="P88">Diúltach </text:p>
          </table:table-cell>
          <table:table-cell table:style-name="Tableau5.B3" office:value-type="float" office:value="25">
            <text:p text:style-name="P91">25</text:p>
          </table:table-cell>
          <table:table-cell table:style-name="Tableau5.B3" office:value-type="float" office:value="73">
            <text:p text:style-name="P91">73</text:p>
          </table:table-cell>
          <table:table-cell table:style-name="Tableau5.B3" office:value-type="float" office:value="2">
            <text:p text:style-name="P91">2</text:p>
          </table:table-cell>
        </table:table-row>
        <table:table-row>
          <table:table-cell table:style-name="Tableau5.A4" table:number-columns-spanned="4" office:value-type="string">
            <text:p text:style-name="P73">Sástacht le cáilíocht na beatha </text:p>
          </table:table-cell>
          <table:covered-table-cell/>
          <table:covered-table-cell/>
          <table:covered-table-cell/>
        </table:table-row>
        <table:table-row>
          <table:table-cell table:style-name="Tableau5.A1" office:value-type="string">
            <text:p text:style-name="P88">Sásta </text:p>
          </table:table-cell>
          <table:table-cell table:style-name="Tableau5.B3" office:value-type="float" office:value="64">
            <text:p text:style-name="P91">64</text:p>
          </table:table-cell>
          <table:table-cell table:style-name="Tableau5.B3" office:value-type="float" office:value="34">
            <text:p text:style-name="P91">34</text:p>
          </table:table-cell>
          <table:table-cell table:style-name="Tableau5.B3" office:value-type="float" office:value="2">
            <text:p text:style-name="P91">2</text:p>
          </table:table-cell>
        </table:table-row>
        <table:table-row>
          <table:table-cell table:style-name="Tableau5.A1" office:value-type="string">
            <text:p text:style-name="P88">Ní raibh mé sásta </text:p>
          </table:table-cell>
          <table:table-cell table:style-name="Tableau5.B3" office:value-type="float" office:value="32">
            <text:p text:style-name="P91">32</text:p>
          </table:table-cell>
          <table:table-cell table:style-name="Tableau5.B3" office:value-type="float" office:value="66">
            <text:p text:style-name="P91">66</text:p>
          </table:table-cell>
          <table:table-cell table:style-name="Tableau5.B3" office:value-type="float" office:value="2">
            <text:p text:style-name="P91">2</text:p>
          </table:table-cell>
        </table:table-row>
      </table:table>
      <text:p text:style-name="P21"/>
      <text:p text:style-name="P21"/>
      <text:h text:style-name="P16" text:outline-level="2"><text:bookmark-start text:name="__RefHeading___Toc316598_3078747257"/>Ionchas faoi thodhchaí an duine féin agus todhchaí an teaghlaigh<text:bookmark-end text:name="__RefHeading___Toc316598_3078747257"/></text:h>
      <text:p text:style-name="P21">Is iad na freagróirí is dearfaí fós agus iad ag smaoineamh ar a dtodhchaí féin agus ar thodhchaí a dteaghlaigh. Léiríonn na meastóireachtaí sin braistint láidir muiníne pearsanta agus smacht a mheastar a bheith ann ar dhálaí láithreacha saoil, i gcodarsnacht leis na hionchais níos faichillí a cuireadh in iúl agus measúnú á dhéanamh ar fhorbairtí náisiúnta, Eorpacha agus domhanda níos leithne. Leis an mbearna sin idir dearcadh pearsanta agus dearcadh níos leithne, leagtar béim ar an tábhacht a bhaineann le gaireacht chun braistintí na todhchaí a mhúnlú.</text:p>
      <text:p text:style-name="P21">Ar leibhéal an Aontais, tá freagróirí i bhfad níos dóchasaí faoina dtodhchaí phearsanta ná faoi aon réimse eile a ndéantar measúnú air. Ar an iomlán, léiríonn 76% dóchas, lena n-áirítear 59% a deir go bhfuil siad dóchasach go leor agus 17% a chuireann síos orthu féin mar an-dóchasach, agus tuairiscíonn 23% go bhfuil sé dóchasach (+1 pp), agus tá cion an-bheag fós neamhchinnte (1%). Tá an t-ardleibhéal muiníne pearsanta sin i gcodarsnacht shoiléir le dearcthaí i leith comhthéacsanna níos leithne: Is ionann an dóchas maidir le todhchaí na tíre agus 58%, an tAontas Eorpach ag 59%, agus an domhan ag 38%.</text:p>
      <text:p text:style-name="P21">I dteannta a chéile, deimhníonn na torthaí seo grádán suntasach dóchais, rud a laghdaíonn de réir a chéile de réir mar a aistríonn an pheirspictíocht ón leibhéal pearsanta go comhthéacsanna níos leithne agus níos faide i gcéin. </text:p>
      <text:p text:style-name="P21"><draw:g text:anchor-type="paragraph" draw:z-index="16" draw:name="Forme18" draw:style-name="gr9"><draw:frame draw:style-name="gr431" draw:text-style-name="P105" svg:width="7.492cm" svg:height="7.37cm" svg:x="6.003cm" svg:y="1.767cm"><draw:image xlink:href="Pictures/10000000000002A000000295F1E129EB15E8B5B2.png" xlink:type="simple" xlink:show="embed" xlink:actuate="onLoad" draw:mime-type="image/png"><text:p/></draw:image></draw:frame><draw:g draw:style-name="gr4"><draw:frame draw:style-name="gr432" draw:text-style-name="P105" svg:width="1.11cm" svg:height="1.802cm" svg:x="7.003cm" svg:y="9.495cm"><draw:image xlink:href="Pictures/10000000000000420000006BFE11E4B5E265917C.png" xlink:type="simple" xlink:show="embed" xlink:actuate="onLoad" draw:mime-type="image/png"><text:p/></draw:image></draw:frame><draw:frame draw:style-name="gr433" draw:text-style-name="P107" svg:width="3.402cm" svg:height="1.876cm" svg:x="8.211cm" svg:y="9.495cm"><draw:text-box><text:p text:style-name="P106"><text:span text:style-name="T41">Iomlán ‘Barrfheabhas’</text:span></text:p><text:p text:style-name="P106"><text:span text:style-name="T41"/></text:p><text:p text:style-name="P106"><text:span text:style-name="T41">Iomlán ‘Fiosraíoch’</text:span></text:p><text:p text:style-name="P106"><text:span text:style-name="T41"/></text:p><text:p text:style-name="P106"><text:span text:style-name="T41">Níl a fhios agam</text:span></text:p></draw:text-box></draw:frame></draw:g><draw:frame draw:style-name="gr434" draw:text-style-name="P108" svg:width="6.301cm" svg:height="2.2cm" svg:x="0.002cm" svg:y="7.671cm"><draw:text-box><text:p text:style-name="P106"><text:span text:style-name="T41">Iomlán ‘Barrfheabhas’</text:span> <text:span text:style-name="T41">=</text:span></text:p><text:p text:style-name="P106"><text:span text:style-name="T41">Iomlán ‘Sóisialach’</text:span> <text:span text:style-name="T42">▲</text:span><text:span text:style-name="T41"> 1</text:span></text:p><text:p text:style-name="P106"><text:span text:style-name="T41">Tá a fhios agam</text:span> <text:span text:style-name="T42">▼</text:span><text:span text:style-name="T41"> </text:span></text:p><text:p text:style-name="P106"><text:span text:style-name="T42">Δ</text:span> <text:span text:style-name="T41">(Apr/Bealtaine 2026 – Samhain 2025) </text:span></text:p></draw:text-box></draw:frame><draw:frame draw:style-name="gr435" draw:text-style-name="P108" svg:width="12.401cm" svg:height="1.001cm" svg:x="0.002cm" svg:y="0.236cm"><draw:text-box><text:p text:style-name="P106"><text:span text:style-name="T41">QA12.1 An ndéarfá go bhfuil tú an-dóchasach, measartha dóchasach, measartha doirbh nó an-dóchasach faoi thodhchaí ...? - Do theaghlach agus tú féin (AE27) (%)</text:span></text:p></draw:text-box></draw:frame></draw:g></text:p>
      <text:p text:style-name="P23">Ar fud na mBallstát, tá an dóchas faoin duine féin agus faoi thodhchaí an teaghlaigh fós forleathan agus sách comhsheasmhach. I ngach tír, cuireann tromlach soiléir na bhfreagróirí dearcadh dearfach in iúl, agus béim á leagan acu ar leitheadúlacht láidir an dóchais phearsanta ar fud an Aontais Eorpaigh. Taifeadtar na leibhéil is airde dóchais sa Danmhairg agus sa tSlóivéin (91 % an ceann), agus ina dhiaidh sin san Fhionlainn agus sa Pholainn (88 % araon) agus sa tSualainn (86 %), áit a dtuairiscíonn beagnach naonúr as gach deichniúr freagróirí go bhfuil muinín acu as a n-ionchais phearsanta agus teaghlaigh.</text:p>
      <text:p text:style-name="P21">Cé go bhfuil roinnt éagsúlachtaí fós ann, tá na difríochtaí idir tíortha níos teoranta ná mar a bhí sa rabharta roimhe seo. Go háirithe, léiríonn an Fhrainc leibhéil dóchais atá ailínithe níos dlúithe le meán an Aontais anois, agus chuir 62 % de fhreagróirí dóchas agus 36 % doirbhíochas in iúl (i gcomparáid le 55 % den dóchas i gcomparáid le 43 % doirbhíochas i mí na Samhna 2025). </text:p>
      <text:p text:style-name="P21">Ar bhonn níos ginearálta, déantar leibhéil níos ísle dóchais a thaifeadadh freisin i dtíortha amhail an Bhulgáir (69 %), an Phortaingéil (70 %), agus an Ghréig (71 %), cé go bhfuil tromlach soiléir na bhfreagróirí fós dóchasach i ngach cás.</text:p>
      <text:p text:style-name="P21">Ar an iomlán, deimhnítear leis na torthaí sin nach amháin go bhfuil an dóchas ar an leibhéal pearsanta ard ach go bhfuil sé dáilte go cothrom ar fud na mBallstát freisin. </text:p>
      <text:p text:style-name="P21"><draw:g text:anchor-type="paragraph" draw:z-index="17" draw:name="Forme19" draw:style-name="gr9"><draw:frame draw:style-name="gr425" draw:text-style-name="P105" svg:width="17.148cm" svg:height="7.656cm" svg:x="0.002cm" svg:y="1.757cm"><draw:image xlink:href="Pictures/100000000000051C00000248992E57B2B53EE778.png" xlink:type="simple" xlink:show="embed" xlink:actuate="onLoad" draw:mime-type="image/png"><text:p/></draw:image></draw:frame><draw:g draw:style-name="gr4"><draw:frame draw:style-name="gr426" draw:text-style-name="P105" svg:width="10.642cm" svg:height="0.5cm" svg:x="1.154cm" svg:y="9.742cm"><draw:image xlink:href="Pictures/10000000000002540000001CC922E8D5FB7897B2.png" xlink:type="simple" xlink:show="embed" xlink:actuate="onLoad" draw:mime-type="image/png"><text:p/></draw:image></draw:frame><draw:frame draw:style-name="gr427" draw:text-style-name="P108" svg:width="3.299cm" svg:height="0.578cm" svg:x="1.914cm" svg:y="9.742cm"><draw:text-box><text:p text:style-name="P106"><text:span text:style-name="T41">Iomlán ‘Barrfheabhas’</text:span></text:p></draw:text-box></draw:frame><draw:frame draw:style-name="gr428" draw:text-style-name="P108" svg:width="2.807cm" svg:height="0.902cm" svg:x="6.812cm" svg:y="9.671cm"><draw:text-box><text:p text:style-name="P106"><text:span text:style-name="T41">Iomlán ‘Sóisialach’</text:span></text:p></draw:text-box></draw:frame><draw:frame draw:style-name="gr429" draw:text-style-name="P108" svg:width="2.495cm" svg:height="0.902cm" svg:x="11.614cm" svg:y="9.641cm"><draw:text-box><text:p text:style-name="P106"><text:span text:style-name="T41">Níl a fhios agam</text:span></text:p></draw:text-box></draw:frame></draw:g><draw:frame draw:style-name="gr430" draw:text-style-name="P108" svg:width="16.481cm" svg:height="0.902cm" svg:x="0.429cm" svg:y="0.224cm"><draw:text-box><text:p text:style-name="P106"><text:span text:style-name="T41">QA12.1 An ndéarfá go bhfuil tú an-dóchasach, measartha dóchasach, measartha doirbh nó an-diúltach faoi thodhchaí ...? - Do theaghlach agus tú féin (%)</text:span></text:p></draw:text-box></draw:frame></draw:g></text:p>
      <text:p text:style-name="P23">Tá éagsúlacht sna tuairimí maidir le todhchaí an duine féin agus todhchaí an teaghlaigh i measc grúpaí sochdhéimeagrafacha agus dearcaidh, cé go bhfuil an dóchas fós an-ard i mbeagnach gach ceann acu.</text:p>
      <text:p text:style-name="P21">Tá difríochtaí de réir inscne teoranta. Tá fir beagán níos dóchúla ná mná dóchas a chur in iúl (77% i gcomparáid le 75%), agus tá leibhéil dosháraitheachta fós cosúil (22% agus 23% faoi seach). Léiríonn na difríochtaí beaga seo nach bhfuil ach ról beag ag inscne maidir le dearcadh pearsanta a mhúnlú.</text:p>
      <text:p text:style-name="P21">Tagann éagsúlachtaí níos soiléire chun cinn ar fud na n-aoisghrúpaí, agus is mó an dóchas i measc freagróirí óga. I measc na ndaoine idir 15-24 bliana d’aois, léiríonn 84 % dóchas, i gcomparáid le 15 % a thuairiscíonn doirbhíochas, arb ionann é agus an dearcadh is dearfaí ar fud na ngrúpaí uile. Laghdaíonn an optamachas de réir a chéile le haois, ag sroicheadh 78 % i measc daoine idir 25-39 mbliana d’aois agus 72 % i measc freagróirí atá 55 bliana d’aois nó níos sine, a bhfuil an doirbhíochas is airde ina measc (26 %). Tugann an patrún seo le fios go mbíonn claonadh ag freagróirí níos óige a bheith níos muiníní faoina dtodhchaí phearsanta, agus glacann grúpaí níos sine dearcadh beagán níos cúramaí.</text:p>
      <text:p text:style-name="P21">Tá difríochtaí de réir leibhéal oideachais soiléir freisin. Is lú an seans go gcuirfidh freagróirí a bhfuil leibhéal íseal oideachais acu dóchas in iúl (69%) agus is mó an seans go dtuairisceoidh siad doirbhíochas (29%) ná iad siúd a bhfuil meánleibhéil agus ardleibhéil oideachais acu. I measc na bhfreagróirí a bhfuil meánleibhéil agus ardleibhéil oideachais acu, ardaíonn an dóchas go 78 % agus 79 % faoi seach, agus laghdaíonn an doirbhíochas go thart ar 20–21 %, rud a léiríonn braistint níos láidre muiníne pearsanta i measc grúpaí ardoilte.</text:p>
      <text:p text:style-name="P21">Tugtar caidreamh láidir faoi deara agus staid airgeadais na bhfreagróirí á meas. I measc na ndaoine a mbíonn deacrachtaí acu a mbillí a íoc an chuid is mó den am, titeann dóchas go mór go 50%, agus léiríonn 49% doirbhíochas, rud a fhágann go bhfuil dearcadh beagnach cothrom ann. I gcodarsnacht leis sin, tá freagróirí nach mbíonn deacrachtaí airgeadais acu riamh nó nach mbíonn deacrachtaí airgeadais acu riamh i bhfad níos dóchasaí, le 81% ag léiriú dóchais agus gan ach 18% doirbh. Iad siúd a bhfuil deacrachtaí ó am go chéile titim idir na grúpaí (69% dóchasach vs 29% doirbh). Léiríonn sé seo arís an dlúthnasc idir dálaí eacnamaíocha agus muinín phearsanta faoin todhchaí.</text:p>
      <text:p text:style-name="P21">Tá freagróirí a bhfuil íomhá dhearfach acu den Aontas an-dóchasach faoina dtodhchaí phearsanta (87 % dóchasach i gcomparáid le 12 % doirbh), agus léiríonn na freagróirí sin a bhfuil íomhá dhiúltach acu den Aontas dearcadh níos deighilte (51 % dóchasach i gcomparáid le 46 % doirbh). Tagann freagróirí a bhfuil íomhá neodrach acu idir na grúpaí sin (73% dóchasach i gcomparáid le 25% doirbh), ag cur béime ar an nasc idir dearcthaí níos leithne agus ionchais phearsanta.</text:p>
      <text:p text:style-name="P21">Ar an iomlán, cé go bhfuil an dóchas ard go comhsheasmhach ar fud na ngrúpaí sochdhéimeagrafacha uile, tá ról lárnach ag aois, oideachas, staid airgeadais, agus íomhá den Aontas maidir lena dhéine a mhúnlú. Go háirithe, tá baint ag leochaileacht eacnamaíoch le leibhéil dóchais i bhfad níos ísle, agus comhfhreagraíonn dálaí níos fabhraí do leibhéil níos airde muiníne faoin todhchaí.</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49">QA12.1 An ndéarfá go bhfuil tú an-dóchasach, measartha dóchasach, measartha doirbh nó an-dóchasach faoi thodhchaí ...? - Do theaghlach agus tú féin (% - AE)</text:p>
          </table:table-cell>
          <table:covered-table-cell/>
          <table:covered-table-cell/>
          <table:covered-table-cell/>
        </table:table-row>
        <table:table-row>
          <table:table-cell table:style-name="Tableau6.A1" office:value-type="string">
            <text:p text:style-name="P52"/>
          </table:table-cell>
          <table:table-cell table:style-name="Tableau6.A1" office:value-type="string">
            <text:p text:style-name="P53">Iomlán ‘Barrfheabhas’</text:p>
          </table:table-cell>
          <table:table-cell table:style-name="Tableau6.A1" office:value-type="string">
            <text:p text:style-name="P53">Iomlán ‘Fiosraíoch’</text:p>
          </table:table-cell>
          <table:table-cell table:style-name="Tableau6.A1" office:value-type="string">
            <text:p text:style-name="P53">Níl a fhios agam</text:p>
          </table:table-cell>
        </table:table-row>
        <table:table-row>
          <table:table-cell table:style-name="Tableau6.A1" office:value-type="string">
            <text:p text:style-name="P49">AE27 </text:p>
          </table:table-cell>
          <table:table-cell table:style-name="Tableau6.B3" office:value-type="float" office:value="76">
            <text:p text:style-name="P53">76</text:p>
          </table:table-cell>
          <table:table-cell table:style-name="Tableau6.B3" office:value-type="float" office:value="23">
            <text:p text:style-name="P53">23</text:p>
          </table:table-cell>
          <table:table-cell table:style-name="Tableau6.B3" office:value-type="float" office:value="1">
            <text:p text:style-name="P53">1</text:p>
          </table:table-cell>
        </table:table-row>
        <table:table-row>
          <table:table-cell table:style-name="Tableau6.A4" table:number-columns-spanned="4" office:value-type="string">
            <text:p text:style-name="P74">Inscne</text:p>
          </table:table-cell>
          <table:covered-table-cell/>
          <table:covered-table-cell/>
          <table:covered-table-cell/>
        </table:table-row>
        <table:table-row>
          <table:table-cell table:style-name="Tableau6.A1" office:value-type="string">
            <text:p text:style-name="P49">Fear </text:p>
          </table:table-cell>
          <table:table-cell table:style-name="Tableau6.B3" office:value-type="float" office:value="77">
            <text:p text:style-name="P53">77</text:p>
          </table:table-cell>
          <table:table-cell table:style-name="Tableau6.B3" office:value-type="float" office:value="22">
            <text:p text:style-name="P53">22</text:p>
          </table:table-cell>
          <table:table-cell table:style-name="Tableau6.B3" office:value-type="float" office:value="1">
            <text:p text:style-name="P53">1</text:p>
          </table:table-cell>
        </table:table-row>
        <table:table-row>
          <table:table-cell table:style-name="Tableau6.A1" office:value-type="string">
            <text:p text:style-name="P49">Bean </text:p>
          </table:table-cell>
          <table:table-cell table:style-name="Tableau6.B3" office:value-type="float" office:value="75">
            <text:p text:style-name="P53">75</text:p>
          </table:table-cell>
          <table:table-cell table:style-name="Tableau6.B3" office:value-type="float" office:value="23">
            <text:p text:style-name="P53">23</text:p>
          </table:table-cell>
          <table:table-cell table:style-name="Tableau6.B3" office:value-type="float" office:value="2">
            <text:p text:style-name="P53">2</text:p>
          </table:table-cell>
        </table:table-row>
        <table:table-row>
          <table:table-cell table:style-name="Tableau6.A4" table:number-columns-spanned="4" office:value-type="string">
            <text:p text:style-name="P74">Aois</text:p>
          </table:table-cell>
          <table:covered-table-cell/>
          <table:covered-table-cell/>
          <table:covered-table-cell/>
        </table:table-row>
        <table:table-row>
          <table:table-cell table:style-name="Tableau6.A1" office:value-type="string">
            <text:p text:style-name="P49">15- 24 </text:p>
          </table:table-cell>
          <table:table-cell table:style-name="Tableau6.B3" office:value-type="float" office:value="84">
            <text:p text:style-name="P53">84</text:p>
          </table:table-cell>
          <table:table-cell table:style-name="Tableau6.B3" office:value-type="float" office:value="15">
            <text:p text:style-name="P53">15</text:p>
          </table:table-cell>
          <table:table-cell table:style-name="Tableau6.B3" office:value-type="float" office:value="1">
            <text:p text:style-name="P53">1</text:p>
          </table:table-cell>
        </table:table-row>
        <table:table-row>
          <table:table-cell table:style-name="Tableau6.A1" office:value-type="string">
            <text:p text:style-name="P49">25—39 </text:p>
          </table:table-cell>
          <table:table-cell table:style-name="Tableau6.B3" office:value-type="float" office:value="78">
            <text:p text:style-name="P53">78</text:p>
          </table:table-cell>
          <table:table-cell table:style-name="Tableau6.B3" office:value-type="float" office:value="21">
            <text:p text:style-name="P53">21</text:p>
          </table:table-cell>
          <table:table-cell table:style-name="Tableau6.B3" office:value-type="float" office:value="1">
            <text:p text:style-name="P53">1</text:p>
          </table:table-cell>
        </table:table-row>
        <table:table-row>
          <table:table-cell table:style-name="Tableau6.A1" office:value-type="string">
            <text:p text:style-name="P49">40-54 </text:p>
          </table:table-cell>
          <table:table-cell table:style-name="Tableau6.B3" office:value-type="float" office:value="77">
            <text:p text:style-name="P53">77</text:p>
          </table:table-cell>
          <table:table-cell table:style-name="Tableau6.B3" office:value-type="float" office:value="22">
            <text:p text:style-name="P53">22</text:p>
          </table:table-cell>
          <table:table-cell table:style-name="Tableau6.B3" office:value-type="float" office:value="1">
            <text:p text:style-name="P53">1</text:p>
          </table:table-cell>
        </table:table-row>
        <table:table-row>
          <table:table-cell table:style-name="Tableau6.A1" office:value-type="string">
            <text:p text:style-name="P49">&gt;=55</text:p>
          </table:table-cell>
          <table:table-cell table:style-name="Tableau6.B3" office:value-type="float" office:value="72">
            <text:p text:style-name="P53">72</text:p>
          </table:table-cell>
          <table:table-cell table:style-name="Tableau6.B3" office:value-type="float" office:value="26">
            <text:p text:style-name="P53">26</text:p>
          </table:table-cell>
          <table:table-cell table:style-name="Tableau6.B3" office:value-type="float" office:value="2">
            <text:p text:style-name="P53">2</text:p>
          </table:table-cell>
        </table:table-row>
        <table:table-row>
          <table:table-cell table:style-name="Tableau6.A4" table:number-columns-spanned="4" office:value-type="string">
            <text:p text:style-name="P74">Leibhéal oideachais</text:p>
          </table:table-cell>
          <table:covered-table-cell/>
          <table:covered-table-cell/>
          <table:covered-table-cell/>
        </table:table-row>
        <table:table-row>
          <table:table-cell table:style-name="Tableau6.A1" office:value-type="string">
            <text:p text:style-name="P49">Leibhéal íseal oideachais (ISCED 0- 2) </text:p>
          </table:table-cell>
          <table:table-cell table:style-name="Tableau6.B3" office:value-type="float" office:value="69">
            <text:p text:style-name="P53">69</text:p>
          </table:table-cell>
          <table:table-cell table:style-name="Tableau6.B3" office:value-type="float" office:value="29">
            <text:p text:style-name="P53">29</text:p>
          </table:table-cell>
          <table:table-cell table:style-name="Tableau6.B3" office:value-type="float" office:value="2">
            <text:p text:style-name="P53">2</text:p>
          </table:table-cell>
        </table:table-row>
        <table:table-row>
          <table:table-cell table:style-name="Tableau6.A1" office:value-type="string">
            <text:p text:style-name="P49">Meánleibhéal oideachais (ISCED 3—4) </text:p>
          </table:table-cell>
          <table:table-cell table:style-name="Tableau6.B3" office:value-type="float" office:value="78">
            <text:p text:style-name="P53">78</text:p>
          </table:table-cell>
          <table:table-cell table:style-name="Tableau6.B3" office:value-type="float" office:value="21">
            <text:p text:style-name="P53">21</text:p>
          </table:table-cell>
          <table:table-cell table:style-name="Tableau6.B3" office:value-type="float" office:value="1">
            <text:p text:style-name="P53">1</text:p>
          </table:table-cell>
        </table:table-row>
        <table:table-row>
          <table:table-cell table:style-name="Tableau6.A1" office:value-type="string">
            <text:p text:style-name="P49">Ardleibhéal oideachais (ISCED 5-8) </text:p>
          </table:table-cell>
          <table:table-cell table:style-name="Tableau6.B3" office:value-type="float" office:value="79">
            <text:p text:style-name="P53">79</text:p>
          </table:table-cell>
          <table:table-cell table:style-name="Tableau6.B3" office:value-type="float" office:value="20">
            <text:p text:style-name="P53">20</text:p>
          </table:table-cell>
          <table:table-cell table:style-name="Tableau6.B3" office:value-type="float" office:value="1">
            <text:p text:style-name="P53">1</text:p>
          </table:table-cell>
        </table:table-row>
        <table:table-row>
          <table:table-cell table:style-name="Tableau6.A4" table:number-columns-spanned="4" office:value-type="string">
            <text:p text:style-name="P74">Catagóir shochghairmiúil</text:p>
          </table:table-cell>
          <table:covered-table-cell/>
          <table:covered-table-cell/>
          <table:covered-table-cell/>
        </table:table-row>
        <table:table-row>
          <table:table-cell table:style-name="Tableau6.A1" office:value-type="string">
            <text:p text:style-name="P49">Féinfhostaithe </text:p>
          </table:table-cell>
          <table:table-cell table:style-name="Tableau6.B3" office:value-type="float" office:value="79">
            <text:p text:style-name="P53">79</text:p>
          </table:table-cell>
          <table:table-cell table:style-name="Tableau6.B3" office:value-type="float" office:value="20">
            <text:p text:style-name="P53">20</text:p>
          </table:table-cell>
          <table:table-cell table:style-name="Tableau6.B3" office:value-type="float" office:value="1">
            <text:p text:style-name="P53">1</text:p>
          </table:table-cell>
        </table:table-row>
        <table:table-row>
          <table:table-cell table:style-name="Tableau6.A1" office:value-type="string">
            <text:p text:style-name="P49">Bainisteoirí </text:p>
          </table:table-cell>
          <table:table-cell table:style-name="Tableau6.B3" office:value-type="float" office:value="82">
            <text:p text:style-name="P53">82</text:p>
          </table:table-cell>
          <table:table-cell table:style-name="Tableau6.B3" office:value-type="float" office:value="17">
            <text:p text:style-name="P53">17</text:p>
          </table:table-cell>
          <table:table-cell table:style-name="Tableau6.B3" office:value-type="float" office:value="1">
            <text:p text:style-name="P53">1</text:p>
          </table:table-cell>
        </table:table-row>
        <table:table-row>
          <table:table-cell table:style-name="Tableau6.A1" office:value-type="string">
            <text:p text:style-name="P49">Coiléir bhána eile </text:p>
          </table:table-cell>
          <table:table-cell table:style-name="Tableau6.B3" office:value-type="float" office:value="79">
            <text:p text:style-name="P53">79</text:p>
          </table:table-cell>
          <table:table-cell table:style-name="Tableau6.B3" office:value-type="float" office:value="20">
            <text:p text:style-name="P53">20</text:p>
          </table:table-cell>
          <table:table-cell table:style-name="Tableau6.B3" office:value-type="float" office:value="1">
            <text:p text:style-name="P53">1</text:p>
          </table:table-cell>
        </table:table-row>
        <table:table-row>
          <table:table-cell table:style-name="Tableau6.A1" office:value-type="string">
            <text:p text:style-name="P49">Oibrithe láimhe </text:p>
          </table:table-cell>
          <table:table-cell table:style-name="Tableau6.B3" office:value-type="float" office:value="77">
            <text:p text:style-name="P53">77</text:p>
          </table:table-cell>
          <table:table-cell table:style-name="Tableau6.B3" office:value-type="float" office:value="22">
            <text:p text:style-name="P53">22</text:p>
          </table:table-cell>
          <table:table-cell table:style-name="Tableau6.B3" office:value-type="float" office:value="1">
            <text:p text:style-name="P53">1</text:p>
          </table:table-cell>
        </table:table-row>
        <table:table-row>
          <table:table-cell table:style-name="Tableau6.A1" office:value-type="string">
            <text:p text:style-name="P49">Daoine tí </text:p>
          </table:table-cell>
          <table:table-cell table:style-name="Tableau6.B3" office:value-type="float" office:value="74">
            <text:p text:style-name="P53">74</text:p>
          </table:table-cell>
          <table:table-cell table:style-name="Tableau6.B3" office:value-type="float" office:value="25">
            <text:p text:style-name="P53">25</text:p>
          </table:table-cell>
          <table:table-cell table:style-name="Tableau6.B3" office:value-type="float" office:value="1">
            <text:p text:style-name="P53">1</text:p>
          </table:table-cell>
        </table:table-row>
        <table:table-row>
          <table:table-cell table:style-name="Tableau6.A1" office:value-type="string">
            <text:p text:style-name="P49">Dífhostaithe </text:p>
          </table:table-cell>
          <table:table-cell table:style-name="Tableau6.B3" office:value-type="float" office:value="68">
            <text:p text:style-name="P53">68</text:p>
          </table:table-cell>
          <table:table-cell table:style-name="Tableau6.B3" office:value-type="float" office:value="30">
            <text:p text:style-name="P53">30</text:p>
          </table:table-cell>
          <table:table-cell table:style-name="Tableau6.B3" office:value-type="float" office:value="2">
            <text:p text:style-name="P53">2</text:p>
          </table:table-cell>
        </table:table-row>
        <table:table-row>
          <table:table-cell table:style-name="Tableau6.A1" office:value-type="string">
            <text:p text:style-name="P49">Ar scor</text:p>
          </table:table-cell>
          <table:table-cell table:style-name="Tableau6.B3" office:value-type="float" office:value="70">
            <text:p text:style-name="P53">70</text:p>
          </table:table-cell>
          <table:table-cell table:style-name="Tableau6.B3" office:value-type="float" office:value="28">
            <text:p text:style-name="P53">28</text:p>
          </table:table-cell>
          <table:table-cell table:style-name="Tableau6.B3" office:value-type="float" office:value="2">
            <text:p text:style-name="P53">2</text:p>
          </table:table-cell>
        </table:table-row>
        <table:table-row>
          <table:table-cell table:style-name="Tableau6.A1" office:value-type="string">
            <text:p text:style-name="P49">Mic léinn </text:p>
          </table:table-cell>
          <table:table-cell table:style-name="Tableau6.B3" office:value-type="float" office:value="83">
            <text:p text:style-name="P53">83</text:p>
          </table:table-cell>
          <table:table-cell table:style-name="Tableau6.B3" office:value-type="float" office:value="16">
            <text:p text:style-name="P53">16</text:p>
          </table:table-cell>
          <table:table-cell table:style-name="Tableau6.B3" office:value-type="float" office:value="1">
            <text:p text:style-name="P53">1</text:p>
          </table:table-cell>
        </table:table-row>
        <table:table-row>
          <table:table-cell table:style-name="Tableau6.A4" table:number-columns-spanned="4" office:value-type="string">
            <text:p text:style-name="P74">Deacrachtaí billí a íoc </text:p>
          </table:table-cell>
          <table:covered-table-cell/>
          <table:covered-table-cell/>
          <table:covered-table-cell/>
        </table:table-row>
        <table:table-row>
          <table:table-cell table:style-name="Tableau6.A1" office:value-type="string">
            <text:p text:style-name="P49">An chuid is mó den am </text:p>
          </table:table-cell>
          <table:table-cell table:style-name="Tableau6.B3" office:value-type="float" office:value="50">
            <text:p text:style-name="P53">50</text:p>
          </table:table-cell>
          <table:table-cell table:style-name="Tableau6.B3" office:value-type="float" office:value="49">
            <text:p text:style-name="P53">49</text:p>
          </table:table-cell>
          <table:table-cell table:style-name="Tableau6.B3" office:value-type="float" office:value="1">
            <text:p text:style-name="P53">1</text:p>
          </table:table-cell>
        </table:table-row>
        <table:table-row>
          <table:table-cell table:style-name="Tableau6.A1" office:value-type="string">
            <text:p text:style-name="P49">Ó am go ham </text:p>
          </table:table-cell>
          <table:table-cell table:style-name="Tableau6.B3" office:value-type="float" office:value="69">
            <text:p text:style-name="P53">69</text:p>
          </table:table-cell>
          <table:table-cell table:style-name="Tableau6.B3" office:value-type="float" office:value="29">
            <text:p text:style-name="P53">29</text:p>
          </table:table-cell>
          <table:table-cell table:style-name="Tableau6.B3" office:value-type="float" office:value="2">
            <text:p text:style-name="P53">2</text:p>
          </table:table-cell>
        </table:table-row>
        <table:table-row>
          <table:table-cell table:style-name="Tableau6.A1" office:value-type="string">
            <text:p text:style-name="P49">Beagnach riamh / Riamh </text:p>
          </table:table-cell>
          <table:table-cell table:style-name="Tableau6.B3" office:value-type="float" office:value="81">
            <text:p text:style-name="P53">81</text:p>
          </table:table-cell>
          <table:table-cell table:style-name="Tableau6.B3" office:value-type="float" office:value="18">
            <text:p text:style-name="P53">18</text:p>
          </table:table-cell>
          <table:table-cell table:style-name="Tableau6.B3" office:value-type="float" office:value="1">
            <text:p text:style-name="P53">1</text:p>
          </table:table-cell>
        </table:table-row>
        <table:table-row>
          <table:table-cell table:style-name="Tableau6.A4" table:number-columns-spanned="4" office:value-type="string">
            <text:p text:style-name="P74">Uirbiú suibiachtúil </text:p>
          </table:table-cell>
          <table:covered-table-cell/>
          <table:covered-table-cell/>
          <table:covered-table-cell/>
        </table:table-row>
        <table:table-row>
          <table:table-cell table:style-name="Tableau6.A1" office:value-type="string">
            <text:p text:style-name="P49">Ceantar tuaithe nó sráidbhaile </text:p>
          </table:table-cell>
          <table:table-cell table:style-name="Tableau6.B3" office:value-type="float" office:value="75">
            <text:p text:style-name="P53">75</text:p>
          </table:table-cell>
          <table:table-cell table:style-name="Tableau6.B3" office:value-type="float" office:value="23">
            <text:p text:style-name="P53">23</text:p>
          </table:table-cell>
          <table:table-cell table:style-name="Tableau6.B3" office:value-type="float" office:value="2">
            <text:p text:style-name="P53">2</text:p>
          </table:table-cell>
        </table:table-row>
        <table:table-row>
          <table:table-cell table:style-name="Tableau6.A1" office:value-type="string">
            <text:p text:style-name="P49">Baile beag nó meánmhéide </text:p>
          </table:table-cell>
          <table:table-cell table:style-name="Tableau6.B3" office:value-type="float" office:value="75">
            <text:p text:style-name="P53">75</text:p>
          </table:table-cell>
          <table:table-cell table:style-name="Tableau6.B3" office:value-type="float" office:value="24">
            <text:p text:style-name="P53">24</text:p>
          </table:table-cell>
          <table:table-cell table:style-name="Tableau6.B3" office:value-type="float" office:value="1">
            <text:p text:style-name="P53">1</text:p>
          </table:table-cell>
        </table:table-row>
        <table:table-row>
          <table:table-cell table:style-name="Tableau6.A1" office:value-type="string">
            <text:p text:style-name="P49">Baile mór </text:p>
          </table:table-cell>
          <table:table-cell table:style-name="Tableau6.B3" office:value-type="float" office:value="80">
            <text:p text:style-name="P53">80</text:p>
          </table:table-cell>
          <table:table-cell table:style-name="Tableau6.B3" office:value-type="float" office:value="19">
            <text:p text:style-name="P53">19</text:p>
          </table:table-cell>
          <table:table-cell table:style-name="Tableau6.B3" office:value-type="float" office:value="1">
            <text:p text:style-name="P53">1</text:p>
          </table:table-cell>
        </table:table-row>
        <table:table-row>
          <table:table-cell table:style-name="Tableau6.A4" table:number-columns-spanned="4" office:value-type="string">
            <text:p text:style-name="P74">Íomhá den Aontas Eorpach </text:p>
          </table:table-cell>
          <table:covered-table-cell/>
          <table:covered-table-cell/>
          <table:covered-table-cell/>
        </table:table-row>
        <table:table-row>
          <table:table-cell table:style-name="Tableau6.A1" office:value-type="string">
            <text:p text:style-name="P49">Dearfach </text:p>
          </table:table-cell>
          <table:table-cell table:style-name="Tableau6.B3" office:value-type="float" office:value="87">
            <text:p text:style-name="P53">87</text:p>
          </table:table-cell>
          <table:table-cell table:style-name="Tableau6.B3" office:value-type="float" office:value="12">
            <text:p text:style-name="P53">12</text:p>
          </table:table-cell>
          <table:table-cell table:style-name="Tableau6.B3" office:value-type="float" office:value="1">
            <text:p text:style-name="P53">1</text:p>
          </table:table-cell>
        </table:table-row>
        <table:table-row>
          <table:table-cell table:style-name="Tableau6.A1" office:value-type="string">
            <text:p text:style-name="P49">Neodrach </text:p>
          </table:table-cell>
          <table:table-cell table:style-name="Tableau6.B3" office:value-type="float" office:value="73">
            <text:p text:style-name="P53">73</text:p>
          </table:table-cell>
          <table:table-cell table:style-name="Tableau6.B3" office:value-type="float" office:value="25">
            <text:p text:style-name="P53">25</text:p>
          </table:table-cell>
          <table:table-cell table:style-name="Tableau6.B3" office:value-type="float" office:value="2">
            <text:p text:style-name="P53">2</text:p>
          </table:table-cell>
        </table:table-row>
        <table:table-row>
          <table:table-cell table:style-name="Tableau6.A1" office:value-type="string">
            <text:p text:style-name="P49">Diúltach </text:p>
          </table:table-cell>
          <table:table-cell table:style-name="Tableau6.B3" office:value-type="float" office:value="51">
            <text:p text:style-name="P53">51</text:p>
          </table:table-cell>
          <table:table-cell table:style-name="Tableau6.B3" office:value-type="float" office:value="46">
            <text:p text:style-name="P53">46</text:p>
          </table:table-cell>
          <table:table-cell table:style-name="Tableau6.B3" office:value-type="float" office:value="3">
            <text:p text:style-name="P53">3</text:p>
          </table:table-cell>
        </table:table-row>
        <table:table-row>
          <table:table-cell table:style-name="Tableau6.A4" table:number-columns-spanned="4" office:value-type="string">
            <text:p text:style-name="P74">Sástacht le cáilíocht na beatha </text:p>
          </table:table-cell>
          <table:covered-table-cell/>
          <table:covered-table-cell/>
          <table:covered-table-cell/>
        </table:table-row>
        <table:table-row>
          <table:table-cell table:style-name="Tableau6.A1" office:value-type="string">
            <text:p text:style-name="P49">Sásta </text:p>
          </table:table-cell>
          <table:table-cell table:style-name="Tableau6.B3" office:value-type="float" office:value="82">
            <text:p text:style-name="P53">82</text:p>
          </table:table-cell>
          <table:table-cell table:style-name="Tableau6.B3" office:value-type="float" office:value="17">
            <text:p text:style-name="P53">17</text:p>
          </table:table-cell>
          <table:table-cell table:style-name="Tableau6.B3" office:value-type="float" office:value="1">
            <text:p text:style-name="P53">1</text:p>
          </table:table-cell>
        </table:table-row>
        <table:table-row>
          <table:table-cell table:style-name="Tableau6.A1" office:value-type="string">
            <text:p text:style-name="P49">Ní raibh mé sásta </text:p>
          </table:table-cell>
          <table:table-cell table:style-name="Tableau6.B3" office:value-type="float" office:value="48">
            <text:p text:style-name="P53">48</text:p>
          </table:table-cell>
          <table:table-cell table:style-name="Tableau6.B3" office:value-type="float" office:value="50">
            <text:p text:style-name="P53">50</text:p>
          </table:table-cell>
          <table:table-cell table:style-name="Tableau6.B3" office:value-type="float" office:value="2">
            <text:p text:style-name="P53">2</text:p>
          </table:table-cell>
        </table:table-row>
      </table:table>
      <text:p text:style-name="P21"/>
      <text:h text:style-name="P14" text:outline-level="1"><text:bookmark-start text:name="__RefHeading___Toc316600_3078747257"/>2 Dul i ngleic le dúshláin dhomhanda<text:bookmark-end text:name="__RefHeading___Toc316600_3078747257"/></text:h>
      <text:p text:style-name="P21"/>
      <text:p text:style-name="P6">2. Aghaidh a thabhairt ar Dhúshláin Dhomhanda</text:p>
      <text:p text:style-name="P21"/>
      <text:p text:style-name="P21">Sa chaibidil seo, scrúdaítear tuairimí mhuintir na hEorpa maidir le ról an Aontais Eorpaigh chun aghaidh a thabhairt ar dhúshláin dhomhanda, chun a shaoránaigh a chosaint, agus chun a sheasamh ar an ardán domhanda a neartú. Measann tromlach mór de mhuintir na hEorpa i gcónaí gur áit chobhsaíochta é an tAontas Eorpach i ndomhan suaite, rud a threisíonn a ról mar fhoinse athdhearbhúcháin i dtimpeallacht dhomhanda éiginnte. Leagtar béim ann ar ionchas comhroinnte a bheag nó a mhór maidir le ról níos suntasaí agus níos teanntásaí a bheith ag an Aontas, i gcomhthéacs ina bhfuil éagobhsaíocht gheopholaitiúil, brúnna eacnamaíocha, agus rioscaí slándála atá ag teacht chun cinn. </text:p>
      <text:p text:style-name="P21">Sainaithníonn na saoránaigh freisin príomhréimsí tosaíochta le haghaidh fhócas straitéiseach an Aontais, lena n-áirítear cosaint agus slándáil, neamhspleáchas fuinnimh, agus iomaíochas eacnamaíoch. Ar an iomlán, léiríonn na torthaí tacaíocht láidir chomhsheasmhach d’Aontas Eorpach atá níos aontaithe, níos cosantaí agus níos dírithe ar an straitéis. Cé go bhfuil comhaontú leathan ann idir tíortha agus grúpaí sochdhéimeagrafacha, tá éagsúlachtaí fós ann maidir leis an tábhacht choibhneasta a bhaineann le tosaíochtaí sonracha agus maidir leis an méid tacaíochta chun acmhainneachtaí an Aontais a neartú.</text:p>
      <text:h text:style-name="P15" text:outline-level="2"><text:bookmark-start text:name="__RefHeading___Toc316602_3078747257"/>An tAontas Eorpach mar ionad cobhsaíochta<text:bookmark-end text:name="__RefHeading___Toc316602_3078747257"/></text:h>
      <text:p text:style-name="P21">Aontaíonn tromlach mór de mhuintir na hEorpa gur áit chobhsaíochta é an tAontas Eorpach i ndomhan trioblóideach. Ar leibhéal an Aontais, aontaíonn trí cheathrú de na freagróirí (75 %) leis an ráiteas. Os a choinne sin, easaontaíonn 22 % de mhuintir na hEorpa, agus tá mionlach beag fós neamhchinnte (3 %).</text:p>
      <text:p text:style-name="P21">I gcomparáid leis na torthaí a fuarthas i mí Dheireadh Fómhair agus i mí na Samhna 2025, tá feabhas suntasach tagtha ar bhraistintí, agus tháinig méadú ocht bpointe céatadáin ar chomhaontú agus tháinig laghdú ar easaontas faoin gcorrlach céanna. Is athrú suntasach é sin ar thuairimí an phobail, rud a thugann le fios go neartaítear dearcadh an Aontais Eorpaigh mar áit chobhsaíochta.</text:p>
      <text:p text:style-name="P21">Léiríonn na torthaí sin, i gcomhthéacs arb é is príomhthréith dó éiginnteacht ar an leibhéal domhanda, go meastar go forleathan go gcuireann an tAontas Eorpach leibhéal cobhsaíochta agus dearbhaithe ar fáil. Cé nach roinntear go huilíoch é, tá an dearcadh sin ag tromlach soiléir de mhuintir na hEorpa agus léiríonn sé meastóireacht réasúnta dearfach ar ról an Aontais sa timpeallacht gheopholaitiúil atá ann faoi láthair. </text:p>
      <text:p text:style-name="P23"/>
      <text:p text:style-name="P21"><draw:g text:anchor-type="paragraph" draw:z-index="18" draw:name="Forme20" draw:style-name="gr9"><draw:frame draw:style-name="gr420" draw:text-style-name="P105" svg:width="5.841cm" svg:height="5.906cm" svg:x="6.202cm" svg:y="1.931cm"><draw:image xlink:href="Pictures/10000000000001C5000001CAFFD03632306BDA2F.png" xlink:type="simple" xlink:show="embed" xlink:actuate="onLoad" draw:mime-type="image/png"><text:p/></draw:image></draw:frame><draw:g draw:style-name="gr4"><draw:frame draw:style-name="gr421" draw:text-style-name="P105" svg:width="1.11cm" svg:height="1.802cm" svg:x="6.802cm" svg:y="7.895cm"><draw:image xlink:href="Pictures/10000000000000420000006BFE11E4B5E265917C.png" xlink:type="simple" xlink:show="embed" xlink:actuate="onLoad" draw:mime-type="image/png"><text:p/></draw:image></draw:frame><draw:frame draw:style-name="gr422" draw:text-style-name="P107" svg:width="3.402cm" svg:height="1.876cm" svg:x="8.012cm" svg:y="7.895cm"><draw:text-box><text:p text:style-name="P106"><text:span text:style-name="T41">Iomlán ‘Aontaithe’</text:span></text:p><text:p text:style-name="P106"><text:span text:style-name="T41"/></text:p><text:p text:style-name="P106"><text:span text:style-name="T41">Iomlán ‘Aontaithe’</text:span></text:p><text:p text:style-name="P106"><text:span text:style-name="T41"/></text:p><text:p text:style-name="P106"><text:span text:style-name="T41">Níl a fhios agam</text:span></text:p></draw:text-box></draw:frame></draw:g><draw:frame draw:style-name="gr423" draw:text-style-name="P108" svg:width="6.301cm" svg:height="2.2cm" svg:x="0.002cm" svg:y="7.373cm"><draw:text-box><text:p text:style-name="P106"><text:span text:style-name="T41">Iomlán ‘Aontaithe’</text:span> <text:span text:style-name="T42">▲</text:span><text:span text:style-name="T45">8</text:span></text:p><text:p text:style-name="P106"><text:span text:style-name="T41">Iomlán ‘Aontaithe’</text:span> <text:span text:style-name="T43">▼</text:span><text:span text:style-name="T46"> 8</text:span></text:p><text:p text:style-name="P106"><text:span text:style-name="T41">Tá a fhios agam</text:span> <text:span text:style-name="T41">=</text:span></text:p><text:p text:style-name="P106"><text:span text:style-name="T42">Δ</text:span> <text:span text:style-name="T41">(Apr/Bealtaine 2026 – Samhain 2025) </text:span></text:p></draw:text-box></draw:frame><draw:frame draw:style-name="gr424" draw:text-style-name="P108" svg:width="11.877cm" svg:height="1.227cm" svg:x="0.302cm" svg:y="0.236cm"><draw:text-box><text:p text:style-name="P106"><text:span text:style-name="T41">QASD Inis dom, le do thoil, an aontaíonn tú go hiomlán, an n-aontaíonn tú, an n-aontaíonn tú, an n-easaontaíonn tú nó an n-easaontaíonn tú go hiomlán leis an ráiteas seo a leanas - Is áit chobhsaíochta é an tAontas Eorpach i ndomhan trioblóideach (AE27) (%)</text:span></text:p></draw:text-box></draw:frame></draw:g>Ag féachaint ar an treocht níos fadtéarmaí ó 2016 go 2026, leagtar béim ar na forbairtí is déanaí maidir le braistintí an Aontais Eorpaigh mar fhoinse cobhsaíochta i bpeirspictíocht níos leithne. Tar éis torthaí réasúnta cobhsaí idir 2019 agus 2025, léiríonn na tonnta is déanaí méadú suntasach ar chomhaontú, a shroicheann 75 % anois in Aibreán-Bealtaine 2026. Is ardú suntasach é sin i gcomparáid le Deireadh Fómhair-Samhain 2025 (+8 bpointe céatadáin). Tugtar le fios leis sin go dtreisítear go soiléir an dearcadh gur áit chobhsaíochta é an tAontas Eorpach i ndomhan trioblóideach, i gcomhthéacs a bhfuil tionchar mór ag teannas geopholaitiúil air.</text:p>
      <text:p text:style-name="P21"/>
      <text:p text:style-name="P23"><draw:g text:anchor-type="paragraph" draw:z-index="19" draw:name="Forme21" draw:style-name="gr9"><draw:frame draw:style-name="gr412" draw:text-style-name="P105" svg:width="16.5cm" svg:height="4.94cm" svg:x="0cm" svg:y="1.418cm"><draw:image xlink:href="Pictures/10000000000004C00000016CDFC2A111ACF71FE3.png" xlink:type="simple" xlink:show="embed" xlink:actuate="onLoad" draw:mime-type="image/png"><text:p/></draw:image></draw:frame><draw:g draw:style-name="gr4"><draw:frame draw:style-name="gr413" draw:text-style-name="P119" svg:width="2.301cm" svg:height="0.902cm" svg:x="2.3cm" svg:y="7.719cm"><draw:text-box><text:p text:style-name="P113"><text:span text:style-name="T41">Iomlán ‘Aontaithe’</text:span></text:p></draw:text-box></draw:frame><draw:frame draw:style-name="gr414" draw:text-style-name="P119" svg:width="2.2cm" svg:height="0.902cm" svg:x="5.3cm" svg:y="7.731cm"><draw:text-box><text:p text:style-name="P113"><text:span text:style-name="T41">Iomlán ‘Aontaithe’</text:span></text:p></draw:text-box></draw:frame><draw:frame draw:style-name="gr415" draw:text-style-name="P107" svg:width="2.102cm" svg:height="0.902cm" svg:x="8.1cm" svg:y="7.719cm"><draw:text-box><text:p text:style-name="P106"><text:span text:style-name="T41">Níl a fhios agam</text:span></text:p></draw:text-box></draw:frame><draw:frame draw:style-name="gr416" draw:text-style-name="P105" svg:width="6.638cm" svg:height="0.315cm" svg:x="2.963cm" svg:y="7.405cm"><draw:image xlink:href="Pictures/100000000000016600000011FAB3B583F8F0DBB8.png" xlink:type="simple" xlink:show="embed" xlink:actuate="onLoad" draw:mime-type="image/png"><text:p/></draw:image></draw:frame></draw:g><draw:frame draw:style-name="gr417" draw:text-style-name="P107" svg:width="1.802cm" svg:height="0.902cm" svg:x="15.499cm" svg:y="6.519cm"><draw:text-box><text:p text:style-name="P106"><text:span text:style-name="T41">Aibreán 2026</text:span></text:p></draw:text-box></draw:frame><draw:frame draw:style-name="gr418" draw:text-style-name="P107" svg:width="2.401cm" svg:height="1.551cm" svg:x="0.6cm" svg:y="6.718cm"><draw:text-box><text:p text:style-name="P106"><text:span text:style-name="T41">Meán Fómhair-Deireadh Fómhair 2016</text:span></text:p></draw:text-box></draw:frame><draw:frame draw:style-name="gr419" draw:text-style-name="P108" svg:width="15.401cm" svg:height="1.227cm" svg:x="0.499cm" svg:y="0.118cm"><draw:text-box><text:p text:style-name="P106"><text:span text:style-name="T41">QASD Cuir in iúl dom an aontaíonn tú go hiomlán, an bhfuil claonadh agat aontú, an bhfuil claonadh agat easaontú nó easaontú go hiomlán leis an ráiteas seo a leanas - Is áit chobhsaíochta é an tAontas Eorpach i ndomhan trioblóideach (% - AE)</text:span></text:p></draw:text-box></draw:frame></draw:g></text:p>
      <text:p text:style-name="P21">Ar fud na mBallstát, aontaíonn tromlach mór na bhfreagróirí gur áit chobhsaíochta é an tAontas Eorpach i ndomhan trioblóideach, cé go bhfuil leibhéal an chomhaontaithe éagsúil ó thír go tír. </text:p>
      <text:p text:style-name="P21">Feictear na leibhéil is airde comhaontaithe sa Phortaingéil (94 %), agus ina dhiaidh sin sa tSualainn (89 %) agus sa Danmhairg (88 %), áit a dtacaíonn beagnach naonúr as gach deichniúr freagróirí leis an ráiteas. Níl an comhaontú chomh suntasach céanna i líon níos lú Ballstát. Taifeadtar na leibhéil is ísle san Eastóin (comhaontú 60 % vs easaontas 34 %), agus ina dhiaidh sin sa tSeicia (65 % vs 33 %), sa Laitvia agus sa Chipir (69 % vs 27‐29 %). </text:p>
      <text:p text:style-name="P21"/>
      <text:p text:style-name="P21"/>
      <text:p text:style-name="P23"><draw:g text:anchor-type="paragraph" draw:z-index="20" draw:name="Forme22" draw:style-name="gr9"><draw:frame draw:style-name="gr406" draw:text-style-name="P105" svg:width="17.001cm" svg:height="8.067cm" svg:x="0cm" svg:y="1.32cm"><draw:image xlink:href="Pictures/10000000000004FB0000025D37CFC0BDAA685FDF.png" xlink:type="simple" xlink:show="embed" xlink:actuate="onLoad" draw:mime-type="image/png"><text:p/></draw:image></draw:frame><draw:g draw:style-name="gr4"><draw:frame draw:style-name="gr407" draw:text-style-name="P105" svg:width="10.642cm" svg:height="0.502cm" svg:x="1.046cm" svg:y="9.619cm"><draw:image xlink:href="Pictures/10000000000002540000001CC922E8D5FB7897B2.png" xlink:type="simple" xlink:show="embed" xlink:actuate="onLoad" draw:mime-type="image/png"><text:p/></draw:image></draw:frame><draw:frame draw:style-name="gr408" draw:text-style-name="P108" svg:width="3.301cm" svg:height="0.578cm" svg:x="1.804cm" svg:y="9.619cm"><draw:text-box><text:p text:style-name="P106"><text:span text:style-name="T41">Iomlán ‘Aontaithe’</text:span></text:p></draw:text-box></draw:frame><draw:frame draw:style-name="gr409" draw:text-style-name="P108" svg:width="2.805cm" svg:height="0.578cm" svg:x="6.705cm" svg:y="9.55cm"><draw:text-box><text:p text:style-name="P106"><text:span text:style-name="T41">Iomlán ‘Aontaithe’</text:span></text:p></draw:text-box></draw:frame><draw:frame draw:style-name="gr410" draw:text-style-name="P108" svg:width="2.495cm" svg:height="0.902cm" svg:x="11.506cm" svg:y="9.52cm"><draw:text-box><text:p text:style-name="P106"><text:span text:style-name="T41">Níl a fhios agam</text:span></text:p></draw:text-box></draw:frame></draw:g><draw:frame draw:style-name="gr411" draw:text-style-name="P108" svg:width="15.616cm" svg:height="1.227cm" svg:x="0.884cm" svg:y="0.113cm"><draw:text-box><text:p text:style-name="P106"><text:span text:style-name="T41">QASD Cuir in iúl dom an aontaíonn tú go hiomlán, an n-aontaíonn tú, an n-aontaíonn tú, an n-easaontaíonn tú nó an n-easaontaíonn tú go hiomlán leis an ráiteas seo a leanas - Is áit chobhsaíochta é an tAontas Eorpach i ndomhan trioblóideach (%)</text:span></text:p></draw:text-box></draw:frame></draw:g>Léiríonn athruithe idir Fómhar 2025 agus Earrach 2026 go bhfuil feabhas leathan tagtha ar an dearcadh go bhfuil an tAontas Eorpach ina áit chobhsaíochta, cé go bhfuil éagsúlacht ann maidir le méid na héabhlóide sin ar fud na mBallstát. Feictear na méaduithe is substaintiúla ar an gcomhaontú sa Spáinn, sa Fhrainc agus san Ungáir (+14 phointe céatadáin) agus sa Bheilg (+12 phointe céatadáin), rud a léiríonn treisiú ar bhraistintí dearfacha ar fud codanna éagsúla den Aontas Eorpach. </text:p>
      <text:p text:style-name="P21">Ar an iomlán, léiríonn na forbairtí sin go bhfuil an méadú a tugadh faoi deara ar leibhéal an Aontais bunaithe ar mhéadú forleathan ar chomhaontú ar fud go leor Ballstát, ar minic é a bheith suntasach, seachas ar athruithe náisiúnta ar leithlis. Le comhsheasmhacht na gluaiseachta aníos sin, treisítear a thuilleadh an léirmhíniú ar neartú suntasach ar an dearcadh go bhfuil an tAontas Eorpach ina áit chobhsaíochta sa chomhthéacs reatha.</text:p>
      <text:p text:style-name="P21"/>
      <text:p text:style-name="P23"><draw:g text:anchor-type="paragraph" draw:z-index="21" draw:name="Forme23" draw:style-name="gr9"><draw:frame draw:style-name="gr401" draw:text-style-name="P105" svg:width="17.2cm" svg:height="6.949cm" svg:x="0.002cm" svg:y="1.039cm"><draw:image xlink:href="Pictures/100000000000053100000219AA6849F3488B8E74.png" xlink:type="simple" xlink:show="embed" xlink:actuate="onLoad" draw:mime-type="image/png"><text:p/></draw:image></draw:frame><draw:g draw:style-name="gr4"><draw:frame draw:style-name="gr402" draw:text-style-name="P105" svg:width="5.132cm" svg:height="0.475cm" svg:x="2.103cm" svg:y="8.04cm"><draw:image xlink:href="Pictures/10000000000000C2000000124505484792E22FFB.png" xlink:type="simple" xlink:show="embed" xlink:actuate="onLoad" draw:mime-type="image/png"><text:p/></draw:image></draw:frame><draw:frame draw:style-name="gr403" draw:text-style-name="P108" svg:width="2.948cm" svg:height="0.902cm" svg:x="2.987cm" svg:y="8.045cm"><draw:text-box><text:p text:style-name="P106"><text:span text:style-name="T41">Aibreán/Bealtaine 2026 </text:span></text:p></draw:text-box></draw:frame><draw:frame draw:style-name="gr404" draw:text-style-name="P108" svg:width="2.2cm" svg:height="1.064cm" svg:x="7.234cm" svg:y="8.015cm"><draw:text-box><text:p text:style-name="P106"><text:span text:style-name="T42">Δ</text:span> <text:span text:style-name="T41">Samhain 2025 </text:span></text:p></draw:text-box></draw:frame></draw:g><draw:frame draw:style-name="gr405" draw:text-style-name="P108" svg:width="15.078cm" svg:height="1.227cm" svg:x="1.325cm" svg:y="0.115cm"><draw:text-box><text:p text:style-name="P106"><text:span text:style-name="T41">QASD Cuir in iúl dom an aontaíonn tú go hiomlán, an n-aontaíonn tú, an n-aontaíonn tú, an n-easaontaíonn tú nó an n-easaontaíonn tú go hiomlán leis an ráiteas seo a leanas - Is áit chobhsaíochta é an tAontas Eorpach i ndomhan trioblóideach - Iomlán 'Aontaíonn' (%)</text:span></text:p></draw:text-box></draw:frame></draw:g>Tá dearcthaí éagsúla ag grúpaí sochdhéimeagrafacha agus dearcaidh maidir leis an Aontas Eorpach mar áit chobhsaíochta i ndomhan suaite, cé gur léir go bhfuil an comhaontú fós ceannasach i ngach catagóir.</text:p>
      <text:p text:style-name="P21">Tá difríochtaí de réir inscne íosta. Léiríonn fir agus mná leibhéil chomhaontaithe atá beagnach comhionann (75 % agus 76 % faoi seach) agus leibhéil easaontais chomhchosúla (23 % agus 21 %), rud a léiríonn nach mbíonn tionchar suntasach ag inscne ar bhraistintí an Aontais mar áit chobhsaíochta.</text:p>
      <text:p text:style-name="P21">Feictear difríochtaí níos suntasaí ar fud na n-aoisghrúpaí, agus chuir freagróirí níos óige comhaontú níos láidre in iúl. Ina measc siúd idir 15-24 bliana d’aois, aontaíonn 81 % díobh gur áit chobhsaíochta é an tAontas, i gcomparáid le 16 % díobh siúd nach n-aontaíonn, arb ionann é agus an leibhéal is airde comhaontaithe ar fud na n-aoisghrúpaí. Laghdaíonn an comhaontú de réir a chéile de réir aoise, ag sroicheadh 73 % díobh siúd atá 55 bliana d’aois nó níos sine, a bhfuil easaontas níos airde ina measc (24 %). Tugann an patrún sin le fios gur mó seans go mbraithfidh Eorpaigh óga gur áit chobhsaíochta é an tAontas.</text:p>
      <text:p text:style-name="P21"/>
      <text:p text:style-name="P21"/>
      <text:p text:style-name="P23">Tá difríochtaí ann freisin de réir leibhéal an oideachais. Méadaíonn comhaontú le gnóthachtáil oideachais, ó 69% i measc freagróirí a bhfuil leibhéal íseal oideachais acu go 81% i measc daoine ardoilte, agus laghdaíonn easaontas ó 26% go 18% faoi seach. Tugann sé sin le fios gur mó seans go measfaidh freagróirí ardoilte go gcuireann an tAontas cobhsaíocht ar fáil.</text:p>
      <text:p text:style-name="P21">Tugtar caidreamh soiléir faoi deara agus staid airgeadais na bhfreagróirí á meas. Ina measc siúd a bhfuil deacrachtaí acu a mbillí a íoc an chuid is mó den am, titeann an comhaontú go 63%, agus easaontaíonn 33%. Os a choinne sin, i measc na ndaoine sin nach mbíonn deacrachtaí airgeadais acu nó nach mbíonn deacrachtaí airgeadais acu riamh, aontaíonn 78 % díobh agus ní easaontaíonn ach 20 % díobh, agus tagann laghdú ar na deacrachtaí a bhíonn acu ó am go chéile (73 % vs 25 %). Leagtar béim leis sin ar an nasc idir dálaí eacnamaíocha agus braistintí an Aontais mar áit chobhsaíochta.</text:p>
      <text:p text:style-name="P21">Léiríonn fachtóirí dearcadh na codarsnachtaí is láidre. Aontaíonn freagróirí a bhfuil íomhá dhearfach acu den Aontas go mór (easaontaíonn 91 % vs 8 %), ach tá na freagróirí sin a bhfuil íomhá dhiúltach acu den Aontas i bhfad níos deighilte, agus ní aontaíonn ach 39 % díobh agus ní aontaíonn 59 % díobh. Titeann freagróirí a bhfuil íomhá neodrach acu idir na foircinní sin (69 % vs 26 %). Leagtar béim leis sin ar cheangal láidir idir braistintí ginearálta an Aontais agus tuairimí maidir lena ról mar áit chobhsaíochta.</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49">QASD Cuir in iúl dom an aontaíonn tú go hiomlán, an bhfuil claonadh agat aontú, an bhfuil claonadh agat easaontú nó easaontú go hiomlán leis an ráiteas seo a leanas - Is áit chobhsaíochta é an tAontas Eorpach i ndomhan trioblóideach (% - AE)</text:p>
          </table:table-cell>
          <table:covered-table-cell/>
          <table:covered-table-cell/>
          <table:covered-table-cell/>
        </table:table-row>
        <table:table-row>
          <table:table-cell table:style-name="Tableau7.A1" office:value-type="string">
            <text:p text:style-name="P52"/>
          </table:table-cell>
          <table:table-cell table:style-name="Tableau7.A1" office:value-type="string">
            <text:p text:style-name="P53">Iomlán ‘Aontaithe’</text:p>
          </table:table-cell>
          <table:table-cell table:style-name="Tableau7.A1" office:value-type="string">
            <text:p text:style-name="P53">Iomlán ‘Aontaithe’</text:p>
          </table:table-cell>
          <table:table-cell table:style-name="Tableau7.A1" office:value-type="string">
            <text:p text:style-name="P53">Níl a fhios agam</text:p>
          </table:table-cell>
        </table:table-row>
        <table:table-row>
          <table:table-cell table:style-name="Tableau7.A1" office:value-type="string">
            <text:p text:style-name="P49">AE27 </text:p>
          </table:table-cell>
          <table:table-cell table:style-name="Tableau7.B3" office:value-type="float" office:value="75">
            <text:p text:style-name="P53">75</text:p>
          </table:table-cell>
          <table:table-cell table:style-name="Tableau7.B3" office:value-type="float" office:value="22">
            <text:p text:style-name="P53">22</text:p>
          </table:table-cell>
          <table:table-cell table:style-name="Tableau7.B3" office:value-type="float" office:value="3">
            <text:p text:style-name="P53">3</text:p>
          </table:table-cell>
        </table:table-row>
        <table:table-row>
          <table:table-cell table:style-name="Tableau7.A4" table:number-columns-spanned="4" office:value-type="string">
            <text:p text:style-name="P74">Inscne</text:p>
          </table:table-cell>
          <table:covered-table-cell/>
          <table:covered-table-cell/>
          <table:covered-table-cell/>
        </table:table-row>
        <table:table-row>
          <table:table-cell table:style-name="Tableau7.A1" office:value-type="string">
            <text:p text:style-name="P49">Fear </text:p>
          </table:table-cell>
          <table:table-cell table:style-name="Tableau7.B3" office:value-type="float" office:value="75">
            <text:p text:style-name="P53">75</text:p>
          </table:table-cell>
          <table:table-cell table:style-name="Tableau7.B3" office:value-type="float" office:value="23">
            <text:p text:style-name="P53">23</text:p>
          </table:table-cell>
          <table:table-cell table:style-name="Tableau7.B3" office:value-type="float" office:value="2">
            <text:p text:style-name="P53">2</text:p>
          </table:table-cell>
        </table:table-row>
        <table:table-row>
          <table:table-cell table:style-name="Tableau7.A1" office:value-type="string">
            <text:p text:style-name="P49">Bean </text:p>
          </table:table-cell>
          <table:table-cell table:style-name="Tableau7.B3" office:value-type="float" office:value="76">
            <text:p text:style-name="P53">76</text:p>
          </table:table-cell>
          <table:table-cell table:style-name="Tableau7.B3" office:value-type="float" office:value="21">
            <text:p text:style-name="P53">21</text:p>
          </table:table-cell>
          <table:table-cell table:style-name="Tableau7.B3" office:value-type="float" office:value="3">
            <text:p text:style-name="P53">3</text:p>
          </table:table-cell>
        </table:table-row>
        <table:table-row>
          <table:table-cell table:style-name="Tableau7.A4" table:number-columns-spanned="4" office:value-type="string">
            <text:p text:style-name="P74">Aois</text:p>
          </table:table-cell>
          <table:covered-table-cell/>
          <table:covered-table-cell/>
          <table:covered-table-cell/>
        </table:table-row>
        <table:table-row>
          <table:table-cell table:style-name="Tableau7.A1" office:value-type="string">
            <text:p text:style-name="P49">15- 24 </text:p>
          </table:table-cell>
          <table:table-cell table:style-name="Tableau7.B3" office:value-type="float" office:value="81">
            <text:p text:style-name="P53">81</text:p>
          </table:table-cell>
          <table:table-cell table:style-name="Tableau7.B3" office:value-type="float" office:value="16">
            <text:p text:style-name="P53">16</text:p>
          </table:table-cell>
          <table:table-cell table:style-name="Tableau7.B3" office:value-type="float" office:value="3">
            <text:p text:style-name="P53">3</text:p>
          </table:table-cell>
        </table:table-row>
        <table:table-row>
          <table:table-cell table:style-name="Tableau7.A1" office:value-type="string">
            <text:p text:style-name="P49">25—39 </text:p>
          </table:table-cell>
          <table:table-cell table:style-name="Tableau7.B3" office:value-type="float" office:value="77">
            <text:p text:style-name="P53">77</text:p>
          </table:table-cell>
          <table:table-cell table:style-name="Tableau7.B3" office:value-type="float" office:value="21">
            <text:p text:style-name="P53">21</text:p>
          </table:table-cell>
          <table:table-cell table:style-name="Tableau7.B3" office:value-type="float" office:value="2">
            <text:p text:style-name="P53">2</text:p>
          </table:table-cell>
        </table:table-row>
        <table:table-row>
          <table:table-cell table:style-name="Tableau7.A1" office:value-type="string">
            <text:p text:style-name="P49">40-54 </text:p>
          </table:table-cell>
          <table:table-cell table:style-name="Tableau7.B3" office:value-type="float" office:value="74">
            <text:p text:style-name="P53">74</text:p>
          </table:table-cell>
          <table:table-cell table:style-name="Tableau7.B3" office:value-type="float" office:value="24">
            <text:p text:style-name="P53">24</text:p>
          </table:table-cell>
          <table:table-cell table:style-name="Tableau7.B3" office:value-type="float" office:value="2">
            <text:p text:style-name="P53">2</text:p>
          </table:table-cell>
        </table:table-row>
        <table:table-row>
          <table:table-cell table:style-name="Tableau7.A1" office:value-type="string">
            <text:p text:style-name="P49">&gt;=55</text:p>
          </table:table-cell>
          <table:table-cell table:style-name="Tableau7.B3" office:value-type="float" office:value="73">
            <text:p text:style-name="P53">73</text:p>
          </table:table-cell>
          <table:table-cell table:style-name="Tableau7.B3" office:value-type="float" office:value="24">
            <text:p text:style-name="P53">24</text:p>
          </table:table-cell>
          <table:table-cell table:style-name="Tableau7.B3" office:value-type="float" office:value="3">
            <text:p text:style-name="P53">3</text:p>
          </table:table-cell>
        </table:table-row>
        <table:table-row>
          <table:table-cell table:style-name="Tableau7.A4" table:number-columns-spanned="4" office:value-type="string">
            <text:p text:style-name="P74">Leibhéal oideachais</text:p>
          </table:table-cell>
          <table:covered-table-cell/>
          <table:covered-table-cell/>
          <table:covered-table-cell/>
        </table:table-row>
        <table:table-row>
          <table:table-cell table:style-name="Tableau7.A1" office:value-type="string">
            <text:p text:style-name="P49">Leibhéal íseal oideachais (ISCED 0- 2) </text:p>
          </table:table-cell>
          <table:table-cell table:style-name="Tableau7.B3" office:value-type="float" office:value="69">
            <text:p text:style-name="P53">69</text:p>
          </table:table-cell>
          <table:table-cell table:style-name="Tableau7.B3" office:value-type="float" office:value="26">
            <text:p text:style-name="P53">26</text:p>
          </table:table-cell>
          <table:table-cell table:style-name="Tableau7.B3" office:value-type="float" office:value="5">
            <text:p text:style-name="P53">5</text:p>
          </table:table-cell>
        </table:table-row>
        <table:table-row>
          <table:table-cell table:style-name="Tableau7.A1" office:value-type="string">
            <text:p text:style-name="P49">Meánleibhéal oideachais (ISCED 3—4) </text:p>
          </table:table-cell>
          <table:table-cell table:style-name="Tableau7.B3" office:value-type="float" office:value="76">
            <text:p text:style-name="P53">76</text:p>
          </table:table-cell>
          <table:table-cell table:style-name="Tableau7.B3" office:value-type="float" office:value="22">
            <text:p text:style-name="P53">22</text:p>
          </table:table-cell>
          <table:table-cell table:style-name="Tableau7.B3" office:value-type="float" office:value="2">
            <text:p text:style-name="P53">2</text:p>
          </table:table-cell>
        </table:table-row>
        <table:table-row>
          <table:table-cell table:style-name="Tableau7.A1" office:value-type="string">
            <text:p text:style-name="P49">Ardleibhéal oideachais (ISCED 5-8) </text:p>
          </table:table-cell>
          <table:table-cell table:style-name="Tableau7.B3" office:value-type="float" office:value="81">
            <text:p text:style-name="P53">81</text:p>
          </table:table-cell>
          <table:table-cell table:style-name="Tableau7.B3" office:value-type="float" office:value="18">
            <text:p text:style-name="P53">18</text:p>
          </table:table-cell>
          <table:table-cell table:style-name="Tableau7.B3" office:value-type="float" office:value="1">
            <text:p text:style-name="P53">1</text:p>
          </table:table-cell>
        </table:table-row>
        <table:table-row>
          <table:table-cell table:style-name="Tableau7.A4" table:number-columns-spanned="4" office:value-type="string">
            <text:p text:style-name="P74">Catagóir shochghairmiúil</text:p>
          </table:table-cell>
          <table:covered-table-cell/>
          <table:covered-table-cell/>
          <table:covered-table-cell/>
        </table:table-row>
        <table:table-row>
          <table:table-cell table:style-name="Tableau7.A1" office:value-type="string">
            <text:p text:style-name="P49">Féinfhostaithe </text:p>
          </table:table-cell>
          <table:table-cell table:style-name="Tableau7.B3" office:value-type="float" office:value="74">
            <text:p text:style-name="P53">74</text:p>
          </table:table-cell>
          <table:table-cell table:style-name="Tableau7.B3" office:value-type="float" office:value="25">
            <text:p text:style-name="P53">25</text:p>
          </table:table-cell>
          <table:table-cell table:style-name="Tableau7.B3" office:value-type="float" office:value="1">
            <text:p text:style-name="P53">1</text:p>
          </table:table-cell>
        </table:table-row>
        <table:table-row>
          <table:table-cell table:style-name="Tableau7.A1" office:value-type="string">
            <text:p text:style-name="P49">Bainisteoirí </text:p>
          </table:table-cell>
          <table:table-cell table:style-name="Tableau7.B3" office:value-type="float" office:value="81">
            <text:p text:style-name="P53">81</text:p>
          </table:table-cell>
          <table:table-cell table:style-name="Tableau7.B3" office:value-type="float" office:value="18">
            <text:p text:style-name="P53">18</text:p>
          </table:table-cell>
          <table:table-cell table:style-name="Tableau7.B3" office:value-type="float" office:value="1">
            <text:p text:style-name="P53">1</text:p>
          </table:table-cell>
        </table:table-row>
        <table:table-row>
          <table:table-cell table:style-name="Tableau7.A1" office:value-type="string">
            <text:p text:style-name="P49">Coiléir bhána eile </text:p>
          </table:table-cell>
          <table:table-cell table:style-name="Tableau7.B3" office:value-type="float" office:value="79">
            <text:p text:style-name="P53">79</text:p>
          </table:table-cell>
          <table:table-cell table:style-name="Tableau7.B3" office:value-type="float" office:value="19">
            <text:p text:style-name="P53">19</text:p>
          </table:table-cell>
          <table:table-cell table:style-name="Tableau7.B3" office:value-type="float" office:value="2">
            <text:p text:style-name="P53">2</text:p>
          </table:table-cell>
        </table:table-row>
        <table:table-row>
          <table:table-cell table:style-name="Tableau7.A1" office:value-type="string">
            <text:p text:style-name="P49">Oibrithe láimhe </text:p>
          </table:table-cell>
          <table:table-cell table:style-name="Tableau7.B3" office:value-type="float" office:value="74">
            <text:p text:style-name="P53">74</text:p>
          </table:table-cell>
          <table:table-cell table:style-name="Tableau7.B3" office:value-type="float" office:value="24">
            <text:p text:style-name="P53">24</text:p>
          </table:table-cell>
          <table:table-cell table:style-name="Tableau7.B3" office:value-type="float" office:value="2">
            <text:p text:style-name="P53">2</text:p>
          </table:table-cell>
        </table:table-row>
        <table:table-row>
          <table:table-cell table:style-name="Tableau7.A1" office:value-type="string">
            <text:p text:style-name="P49">Daoine tí </text:p>
          </table:table-cell>
          <table:table-cell table:style-name="Tableau7.B3" office:value-type="float" office:value="73">
            <text:p text:style-name="P53">73</text:p>
          </table:table-cell>
          <table:table-cell table:style-name="Tableau7.B3" office:value-type="float" office:value="24">
            <text:p text:style-name="P53">24</text:p>
          </table:table-cell>
          <table:table-cell table:style-name="Tableau7.B3" office:value-type="float" office:value="3">
            <text:p text:style-name="P53">3</text:p>
          </table:table-cell>
        </table:table-row>
        <table:table-row>
          <table:table-cell table:style-name="Tableau7.A1" office:value-type="string">
            <text:p text:style-name="P49">Dífhostaithe </text:p>
          </table:table-cell>
          <table:table-cell table:style-name="Tableau7.B3" office:value-type="float" office:value="70">
            <text:p text:style-name="P53">70</text:p>
          </table:table-cell>
          <table:table-cell table:style-name="Tableau7.B3" office:value-type="float" office:value="27">
            <text:p text:style-name="P53">27</text:p>
          </table:table-cell>
          <table:table-cell table:style-name="Tableau7.B3" office:value-type="float" office:value="3">
            <text:p text:style-name="P53">3</text:p>
          </table:table-cell>
        </table:table-row>
        <table:table-row>
          <table:table-cell table:style-name="Tableau7.A1" office:value-type="string">
            <text:p text:style-name="P49">Ar scor</text:p>
          </table:table-cell>
          <table:table-cell table:style-name="Tableau7.B3" office:value-type="float" office:value="72">
            <text:p text:style-name="P53">72</text:p>
          </table:table-cell>
          <table:table-cell table:style-name="Tableau7.B3" office:value-type="float" office:value="25">
            <text:p text:style-name="P53">25</text:p>
          </table:table-cell>
          <table:table-cell table:style-name="Tableau7.B3" office:value-type="float" office:value="3">
            <text:p text:style-name="P53">3</text:p>
          </table:table-cell>
        </table:table-row>
        <table:table-row>
          <table:table-cell table:style-name="Tableau7.A1" office:value-type="string">
            <text:p text:style-name="P49">Mic léinn </text:p>
          </table:table-cell>
          <table:table-cell table:style-name="Tableau7.B3" office:value-type="float" office:value="83">
            <text:p text:style-name="P53">83</text:p>
          </table:table-cell>
          <table:table-cell table:style-name="Tableau7.B3" office:value-type="float" office:value="14">
            <text:p text:style-name="P53">14</text:p>
          </table:table-cell>
          <table:table-cell table:style-name="Tableau7.B3" office:value-type="float" office:value="3">
            <text:p text:style-name="P53">3</text:p>
          </table:table-cell>
        </table:table-row>
        <table:table-row>
          <table:table-cell table:style-name="Tableau7.A4" table:number-columns-spanned="4" office:value-type="string">
            <text:p text:style-name="P74">Deacrachtaí billí a íoc </text:p>
          </table:table-cell>
          <table:covered-table-cell/>
          <table:covered-table-cell/>
          <table:covered-table-cell/>
        </table:table-row>
        <table:table-row>
          <table:table-cell table:style-name="Tableau7.A1" office:value-type="string">
            <text:p text:style-name="P49">An chuid is mó den am </text:p>
          </table:table-cell>
          <table:table-cell table:style-name="Tableau7.B3" office:value-type="float" office:value="63">
            <text:p text:style-name="P53">63</text:p>
          </table:table-cell>
          <table:table-cell table:style-name="Tableau7.B3" office:value-type="float" office:value="33">
            <text:p text:style-name="P53">33</text:p>
          </table:table-cell>
          <table:table-cell table:style-name="Tableau7.B3" office:value-type="float" office:value="4">
            <text:p text:style-name="P53">4</text:p>
          </table:table-cell>
        </table:table-row>
        <table:table-row>
          <table:table-cell table:style-name="Tableau7.A1" office:value-type="string">
            <text:p text:style-name="P49">Ó am go ham </text:p>
          </table:table-cell>
          <table:table-cell table:style-name="Tableau7.B3" office:value-type="float" office:value="73">
            <text:p text:style-name="P53">73</text:p>
          </table:table-cell>
          <table:table-cell table:style-name="Tableau7.B3" office:value-type="float" office:value="25">
            <text:p text:style-name="P53">25</text:p>
          </table:table-cell>
          <table:table-cell table:style-name="Tableau7.B3" office:value-type="float" office:value="2">
            <text:p text:style-name="P53">2</text:p>
          </table:table-cell>
        </table:table-row>
        <table:table-row>
          <table:table-cell table:style-name="Tableau7.A1" office:value-type="string">
            <text:p text:style-name="P49">Beagnach riamh / Riamh </text:p>
          </table:table-cell>
          <table:table-cell table:style-name="Tableau7.B3" office:value-type="float" office:value="78">
            <text:p text:style-name="P53">78</text:p>
          </table:table-cell>
          <table:table-cell table:style-name="Tableau7.B3" office:value-type="float" office:value="20">
            <text:p text:style-name="P53">20</text:p>
          </table:table-cell>
          <table:table-cell table:style-name="Tableau7.B3" office:value-type="float" office:value="2">
            <text:p text:style-name="P53">2</text:p>
          </table:table-cell>
        </table:table-row>
        <table:table-row>
          <table:table-cell table:style-name="Tableau7.A4" table:number-columns-spanned="4" office:value-type="string">
            <text:p text:style-name="P74">Uirbiú suibiachtúil </text:p>
          </table:table-cell>
          <table:covered-table-cell/>
          <table:covered-table-cell/>
          <table:covered-table-cell/>
        </table:table-row>
        <table:table-row>
          <table:table-cell table:style-name="Tableau7.A1" office:value-type="string">
            <text:p text:style-name="P49">Ceantar tuaithe nó sráidbhaile </text:p>
          </table:table-cell>
          <table:table-cell table:style-name="Tableau7.B3" office:value-type="float" office:value="71">
            <text:p text:style-name="P53">71</text:p>
          </table:table-cell>
          <table:table-cell table:style-name="Tableau7.B3" office:value-type="float" office:value="26">
            <text:p text:style-name="P53">26</text:p>
          </table:table-cell>
          <table:table-cell table:style-name="Tableau7.B3" office:value-type="float" office:value="3">
            <text:p text:style-name="P53">3</text:p>
          </table:table-cell>
        </table:table-row>
        <table:table-row>
          <table:table-cell table:style-name="Tableau7.A1" office:value-type="string">
            <text:p text:style-name="P49">Baile beag nó meánmhéide </text:p>
          </table:table-cell>
          <table:table-cell table:style-name="Tableau7.B3" office:value-type="float" office:value="76">
            <text:p text:style-name="P53">76</text:p>
          </table:table-cell>
          <table:table-cell table:style-name="Tableau7.B3" office:value-type="float" office:value="22">
            <text:p text:style-name="P53">22</text:p>
          </table:table-cell>
          <table:table-cell table:style-name="Tableau7.B3" office:value-type="float" office:value="2">
            <text:p text:style-name="P53">2</text:p>
          </table:table-cell>
        </table:table-row>
        <table:table-row>
          <table:table-cell table:style-name="Tableau7.A1" office:value-type="string">
            <text:p text:style-name="P49">Baile mór </text:p>
          </table:table-cell>
          <table:table-cell table:style-name="Tableau7.B3" office:value-type="float" office:value="80">
            <text:p text:style-name="P53">80</text:p>
          </table:table-cell>
          <table:table-cell table:style-name="Tableau7.B3" office:value-type="float" office:value="18">
            <text:p text:style-name="P53">18</text:p>
          </table:table-cell>
          <table:table-cell table:style-name="Tableau7.B3" office:value-type="float" office:value="2">
            <text:p text:style-name="P53">2</text:p>
          </table:table-cell>
        </table:table-row>
        <table:table-row>
          <table:table-cell table:style-name="Tableau7.A4" table:number-columns-spanned="4" office:value-type="string">
            <text:p text:style-name="P74">Íomhá den Aontas Eorpach </text:p>
          </table:table-cell>
          <table:covered-table-cell/>
          <table:covered-table-cell/>
          <table:covered-table-cell/>
        </table:table-row>
        <table:table-row>
          <table:table-cell table:style-name="Tableau7.A1" office:value-type="string">
            <text:p text:style-name="P49">Dearfach </text:p>
          </table:table-cell>
          <table:table-cell table:style-name="Tableau7.B3" office:value-type="float" office:value="91">
            <text:p text:style-name="P53">91</text:p>
          </table:table-cell>
          <table:table-cell table:style-name="Tableau7.B3" office:value-type="float" office:value="8">
            <text:p text:style-name="P53">8</text:p>
          </table:table-cell>
          <table:table-cell table:style-name="Tableau7.B3" office:value-type="float" office:value="1">
            <text:p text:style-name="P53">1</text:p>
          </table:table-cell>
        </table:table-row>
        <table:table-row>
          <table:table-cell table:style-name="Tableau7.A1" office:value-type="string">
            <text:p text:style-name="P49">Neodrach </text:p>
          </table:table-cell>
          <table:table-cell table:style-name="Tableau7.B3" office:value-type="float" office:value="69">
            <text:p text:style-name="P53">69</text:p>
          </table:table-cell>
          <table:table-cell table:style-name="Tableau7.B3" office:value-type="float" office:value="26">
            <text:p text:style-name="P53">26</text:p>
          </table:table-cell>
          <table:table-cell table:style-name="Tableau7.B3" office:value-type="float" office:value="5">
            <text:p text:style-name="P53">5</text:p>
          </table:table-cell>
        </table:table-row>
        <table:table-row>
          <table:table-cell table:style-name="Tableau7.A1" office:value-type="string">
            <text:p text:style-name="P49">Diúltach </text:p>
          </table:table-cell>
          <table:table-cell table:style-name="Tableau7.B3" office:value-type="float" office:value="39">
            <text:p text:style-name="P53">39</text:p>
          </table:table-cell>
          <table:table-cell table:style-name="Tableau7.B3" office:value-type="float" office:value="59">
            <text:p text:style-name="P53">59</text:p>
          </table:table-cell>
          <table:table-cell table:style-name="Tableau7.B3" office:value-type="float" office:value="2">
            <text:p text:style-name="P53">2</text:p>
          </table:table-cell>
        </table:table-row>
        <table:table-row>
          <table:table-cell table:style-name="Tableau7.A4" table:number-columns-spanned="4" office:value-type="string">
            <text:p text:style-name="P74">Sástacht le cáilíocht na beatha </text:p>
          </table:table-cell>
          <table:covered-table-cell/>
          <table:covered-table-cell/>
          <table:covered-table-cell/>
        </table:table-row>
        <table:table-row>
          <table:table-cell table:style-name="Tableau7.A1" office:value-type="string">
            <text:p text:style-name="P50">Sásta </text:p>
          </table:table-cell>
          <table:table-cell table:style-name="Tableau7.B3" office:value-type="float" office:value="79">
            <text:p text:style-name="P53">79</text:p>
          </table:table-cell>
          <table:table-cell table:style-name="Tableau7.B3" office:value-type="float" office:value="19">
            <text:p text:style-name="P53">19</text:p>
          </table:table-cell>
          <table:table-cell table:style-name="Tableau7.B3" office:value-type="float" office:value="2">
            <text:p text:style-name="P53">2</text:p>
          </table:table-cell>
        </table:table-row>
        <table:table-row>
          <table:table-cell table:style-name="Tableau7.A1" office:value-type="string">
            <text:p text:style-name="P50">Ní raibh mé sásta </text:p>
          </table:table-cell>
          <table:table-cell table:style-name="Tableau7.B3" office:value-type="float" office:value="62">
            <text:p text:style-name="P53">62</text:p>
          </table:table-cell>
          <table:table-cell table:style-name="Tableau7.B3" office:value-type="float" office:value="34">
            <text:p text:style-name="P53">34</text:p>
          </table:table-cell>
          <table:table-cell table:style-name="Tableau7.B3" office:value-type="float" office:value="4">
            <text:p text:style-name="P53">4</text:p>
          </table:table-cell>
        </table:table-row>
      </table:table>
      <text:p text:style-name="P21"/>
      <text:h text:style-name="P16" text:outline-level="2"><text:bookmark-start text:name="__RefHeading___Toc316604_3078747257"/>Ról an Aontais Eorpaigh chun saoránaigh an Aontais a chosaint<text:bookmark-end text:name="__RefHeading___Toc316604_3078747257"/></text:h>
      <text:p text:style-name="P21">I gcomhthéacs ina bhfuil teannas idirnáisiúnta méadaithe, éiginnteacht gheopholaitiúil, agus rioscaí slándála atá ag teacht chun cinn mar shaintréith, tá ionchais maidir le ról an Aontais Eorpaigh i gcosaint a shaoránach ag éirí níos suntasaí. Sa chomhthéacs sin, fiafraíodh de na freagróirí an measann siad gur cheart go n-éireodh ról an Aontais Eorpaigh maidir le saoránaigh na hEorpa a chosaint ar ghéarchéimeanna domhanda agus ar rioscaí slándála níos tábhachtaí, go bhfanfadh sé mar an gcéanna, nó nach mbeadh sé chomh tábhachtach céanna amach anseo.</text:p>
      <text:p text:style-name="P21">Measann tromlach mór de mhuintir na hEorpa gur cheart ról an Aontais Eorpaigh maidir le saoránaigh a chosaint ar ghéarchéimeanna domhanda agus ar rioscaí slándála a bheith níos tábhachtaí amach anseo. Cuireann níos mó ná dhá thrian de na freagróirí (68%) an tuairim sin in iúl, rud a léiríonn cobhsaíocht choibhneasta i gcomparáid leis an rabharta roimhe sin (+2 phointe céatadáin). Deir thart ar aon chúigiú (19%) gur cheart go bhfanfadh an ról seo mar an gcéanna (-3 pc), agus creideann beagán os cionn duine as gach deichniúr (11%) gur cheart go n-éireodh sé níos lú tábhachta (+1 pc). Léiríonn na torthaí sin ionchais láidre chomhsheasmhacha maidir le ról cosanta an Aontais, gan ach athruithe teoranta ann ó mhí na Samhna 2025.</text:p>
      <text:p text:style-name="P21"><draw:g text:anchor-type="paragraph" draw:z-index="22" draw:name="Forme24" draw:style-name="gr9"><draw:frame draw:style-name="gr393" draw:text-style-name="P105" svg:width="6.942cm" svg:height="6.899cm" svg:x="6.902cm" svg:y="1.596cm"><draw:image xlink:href="Pictures/10000000000002A00000029CE1E247CD7E87ED5B.png" xlink:type="simple" xlink:show="embed" xlink:actuate="onLoad" draw:mime-type="image/png"><text:p/></draw:image></draw:frame><draw:frame draw:style-name="gr394" draw:text-style-name="P105" svg:width="1.295cm" svg:height="2.453cm" svg:x="7.603cm" svg:y="8.643cm"><draw:image xlink:href="Pictures/10000000000000530000009D498E8C6B2365A37C.png" xlink:type="simple" xlink:show="embed" xlink:actuate="onLoad" draw:mime-type="image/png"><text:p/></draw:image></draw:frame><draw:frame draw:style-name="gr395" draw:text-style-name="P108" svg:width="3.818cm" svg:height="0.578cm" svg:x="8.885cm" svg:y="8.595cm"><draw:text-box><text:p text:style-name="P106"><text:span text:style-name="T41">...a bheith níos tábhachtaí</text:span></text:p></draw:text-box></draw:frame><draw:frame draw:style-name="gr396" draw:text-style-name="P108" svg:width="2.599cm" svg:height="0.902cm" svg:x="8.904cm" svg:y="9.225cm"><draw:text-box><text:p text:style-name="P106"><text:span text:style-name="T41">Fan mar an gcéanna</text:span></text:p></draw:text-box></draw:frame><draw:frame draw:style-name="gr397" draw:text-style-name="P108" svg:width="3.52cm" svg:height="0.578cm" svg:x="8.903cm" svg:y="9.895cm"><draw:text-box><text:p text:style-name="P106"><text:span text:style-name="T41">Bí níos lú tábhachtach</text:span></text:p></draw:text-box></draw:frame><draw:frame draw:style-name="gr398" draw:text-style-name="P108" svg:width="1.975cm" svg:height="0.902cm" svg:x="9.028cm" svg:y="10.495cm"><draw:text-box><text:p text:style-name="P106"><text:span text:style-name="T41">Níl a fhios agam</text:span></text:p></draw:text-box></draw:frame><draw:frame draw:style-name="gr399" draw:text-style-name="P108" svg:width="6.601cm" svg:height="3.336cm" svg:x="0.002cm" svg:y="8.119cm"><draw:text-box><text:p text:style-name="P106"><text:span text:style-name="T41">...a bheith níos tábhachtaí</text:span> <text:span text:style-name="T42">▲</text:span><text:span text:style-name="T45">2</text:span></text:p><text:p text:style-name="P106"><text:span text:style-name="T41">Fan mar an gcéanna</text:span> <text:span text:style-name="T42">▼</text:span><text:span text:style-name="T45">3</text:span></text:p><text:p text:style-name="P106"><text:span text:style-name="T41">...a bheith níos lú tábhachtach</text:span> <text:span text:style-name="T42">▲</text:span><text:span text:style-name="T45">1</text:span></text:p><text:p text:style-name="P106"><text:span text:style-name="T41">Níl a fhios agam</text:span> <text:span text:style-name="T41">=</text:span></text:p><text:p text:style-name="P106"><text:span text:style-name="T42">▲</text:span><text:span text:style-name="T43">▼</text:span> <text:span text:style-name="T41">(Apr/Bealtaine 2026 - Samhain 2025) </text:span></text:p><text:p text:style-name="P106"><text:span text:style-name="T41"/></text:p><text:p text:style-name="P106"><text:span text:style-name="T41">Aibreán/Bealtaine 2026</text:span></text:p></draw:text-box></draw:frame><draw:frame draw:style-name="gr400" draw:text-style-name="P108" svg:width="13.918cm" svg:height="0.902cm" svg:x="0.685cm" svg:y="0.22cm"><draw:text-box><text:p text:style-name="P106"><text:span text:style-name="T41">QA9 An ndéarfá - Sa todhchaí, ba cheart … (AE27) (%) a bheith mar ról ag an Aontas Eorpach saoránaigh na hEorpa a chosaint ar ghéarchéimeanna domhanda agus ar rioscaí slándála?</text:span></text:p></draw:text-box></draw:frame></draw:g></text:p>
      <text:p text:style-name="P23"><draw:g text:anchor-type="paragraph" draw:z-index="23" draw:name="Forme25" draw:style-name="gr9"><draw:frame draw:style-name="gr386" draw:text-style-name="P105" svg:width="16.807cm" svg:height="7.734cm" svg:x="0cm" svg:y="1.471cm"><draw:image xlink:href="Pictures/10000000000004CE000002366E3E054C8180B586.png" xlink:type="simple" xlink:show="embed" xlink:actuate="onLoad" draw:mime-type="image/png"><text:p/></draw:image></draw:frame><draw:frame draw:style-name="gr387" draw:text-style-name="P108" svg:width="12.701cm" svg:height="1.301cm" svg:x="1.106cm" svg:y="0.002cm"><draw:text-box><text:p text:style-name="P106"><text:span text:style-name="T41">QA9 An ndéarfá - Sa todhchaí, ba cheart … (%) a bheith mar ról ag an Aontas Eorpach chun saoránaigh na hEorpa a chosaint ar ghéarchéimeanna domhanda agus ar rioscaí slándála?</text:span></text:p></draw:text-box></draw:frame><draw:frame draw:style-name="gr388" draw:text-style-name="P105" svg:width="13.569cm" svg:height="0.41cm" svg:x="0.737cm" svg:y="9.501cm"><draw:image xlink:href="Pictures/100000000000027600000013DD34BEC4B361299D.png" xlink:type="simple" xlink:show="embed" xlink:actuate="onLoad" draw:mime-type="image/png"><text:p/></draw:image></draw:frame><draw:frame draw:style-name="gr389" draw:text-style-name="P108" svg:width="3.818cm" svg:height="0.578cm" svg:x="1.289cm" svg:y="9.432cm"><draw:text-box><text:p text:style-name="P106"><text:span text:style-name="T41">...a bheith níos tábhachtaí</text:span></text:p></draw:text-box></draw:frame><draw:frame draw:style-name="gr390" draw:text-style-name="P108" svg:width="2.939cm" svg:height="0.902cm" svg:x="5.967cm" svg:y="9.502cm"><draw:text-box><text:p text:style-name="P106"><text:span text:style-name="T41">Fan mar an gcéanna </text:span></text:p></draw:text-box></draw:frame><draw:frame draw:style-name="gr391" draw:text-style-name="P108" svg:width="3.601cm" svg:height="0.902cm" svg:x="9.506cm" svg:y="9.432cm"><draw:text-box><text:p text:style-name="P106"><text:span text:style-name="T41">...a bheith níos lú tábhachtach</text:span></text:p></draw:text-box></draw:frame><draw:frame draw:style-name="gr392" draw:text-style-name="P108" svg:width="1.904cm" svg:height="0.902cm" svg:x="14.303cm" svg:y="9.432cm"><draw:text-box><text:p text:style-name="P106"><text:span text:style-name="T41">Níl a fhios agam</text:span></text:p></draw:text-box></draw:frame></draw:g>In 24 Bhallstát, measann tromlach soiléir na bhfreagróirí gur cheart ról an Aontais Eorpaigh maidir le saoránaigh na hEorpa a chosaint ar ghéarchéimeanna domhanda agus ar rioscaí slándála a bheith níos tábhachtaí amach anseo. Taifeadtar na leibhéil is airde sa Chipir (92 %) agus sa Phortaingéil (90 %), agus Málta (84 %) ina dhiaidh sin, áit a dtacaíonn tromlaigh an-mhór freagróirí le ról cosanta an Aontais a neartú. Ag an taobh eile den scála, taifeadtar na leibhéil is ísle sa Pholainn (44 %), san Ostair (45 %), agus sa tSeicia (46 %). Sna tíortha sin, cé go bhfuil an tacaíocht do ról níos láidre san Aontas níos ísle i gcomparáid le chéile, is é an tuairim is minice a chuirtear in iúl fós é.</text:p>
      <text:p text:style-name="P21">I bhformhór na dtíortha, níl ach athrú beag tagtha ar sciar na bhfreagróirí a chreideann gur cheart ról an Aontais Eorpaigh chun saoránaigh na hEorpa a chosaint a bheith níos tábhachtaí amach anseo ó mhí na Samhna 2025. Is iad an Phortaingéil (90 %, +13 phointe céatadáin) an Ballstát ina bhfuil méadú suntasach tagtha ar an gcion sin, agus an Chróit (67%, +7pp) agus an Rómáin (54%, +7pp) ina dhiaidh sin. Os a choinne sin, feictear laghduithe suntasacha sa tSlóvaic (63%, -8 pc) agus san Ostair (45%, -6 pc). </text:p>
      <text:p text:style-name="P21"/>
      <text:p text:style-name="P23"><draw:g text:anchor-type="paragraph" draw:z-index="24" draw:name="Forme26" draw:style-name="gr9"><draw:frame draw:style-name="gr381" draw:text-style-name="P105" svg:width="17.2cm" svg:height="6.804cm" svg:x="0.002cm" svg:y="1.415cm"><draw:image xlink:href="Pictures/100000000000051100000201922B86558CFA5ED2.png" xlink:type="simple" xlink:show="embed" xlink:actuate="onLoad" draw:mime-type="image/png"><text:p/></draw:image></draw:frame><draw:g draw:style-name="gr4"><draw:frame draw:style-name="gr382" draw:text-style-name="P105" svg:width="5.134cm" svg:height="0.475cm" svg:x="2.501cm" svg:y="8.34cm"><draw:image xlink:href="Pictures/10000000000000C2000000124505484792E22FFB.png" xlink:type="simple" xlink:show="embed" xlink:actuate="onLoad" draw:mime-type="image/png"><text:p/></draw:image></draw:frame><draw:frame draw:style-name="gr383" draw:text-style-name="P108" svg:width="2.948cm" svg:height="0.902cm" svg:x="3.387cm" svg:y="8.345cm"><draw:text-box><text:p text:style-name="P106"><text:span text:style-name="T41">Aibreán/Bealtaine 2026 </text:span></text:p></draw:text-box></draw:frame><draw:frame draw:style-name="gr384" draw:text-style-name="P108" svg:width="2.2cm" svg:height="1.064cm" svg:x="7.634cm" svg:y="8.315cm"><draw:text-box><text:p text:style-name="P106"><text:span text:style-name="T42">Δ</text:span> <text:span text:style-name="T41">Samhain 2025 </text:span></text:p></draw:text-box></draw:frame></draw:g><draw:frame draw:style-name="gr385" draw:text-style-name="P108" svg:width="15.802cm" svg:height="1.107cm" svg:x="0.902cm" svg:y="0.115cm"><draw:text-box><text:p text:style-name="P106"><text:span text:style-name="T41">QA9 An ndéarfá - Sa todhchaí, ba cheart go n-éireodh ról an Aontais Eorpaigh chun saoránaigh na hEorpa a chosaint ar ghéarchéimeanna domhanda agus ar rioscaí slándála … - níos tábhachtaí (%)</text:span></text:p></draw:text-box></draw:frame></draw:g>Tá éagsúlacht sna hionchais maidir leis an ról a bheidh ag an Aontas Eorpach amach anseo maidir le saoránaigh a chosaint ar ghéarchéimeanna domhanda agus ar rioscaí slándála i measc grúpaí sochdhéimeagrafacha agus dearcaidh, cé go measann tromlach soiléir i mbeagnach gach catagóir gur cheart go n-éireodh an ról sin níos tábhachtaí.</text:p>
      <text:p text:style-name="P21">Tá difríochtaí de réir inscne diomaibhseach. Tá an dóchúlacht chéanna ann go ndéarfaidh fir agus mná gur cheart ról an Aontais a bheith níos tábhachtaí (68 % sa dá ghrúpa), agus measann sciartha comhchosúla gur cheart go bhfanfadh sé mar an gcéanna (18–19 %) nó gur cheart go n-éireodh sé níos lú tábhachta (12 % i measc na bhfear agus 10 % i measc na mban). Tugann sé sin le fios nach bhfuil ról suntasach ag inscne maidir le hionchais a mhúnlú i ndáil le feidhm chosanta an Aontais.</text:p>
      <text:p text:style-name="P21">Feictear níos mó éagsúlachta ar fud aoisghrúpaí, cé go bhfuil patrúin sách comhsheasmhach i gcónaí. Tá seans beag ann go dtacóidh freagróirí óga le ról níos láidre, agus deir 71 % díobh siúd idir 15-24 bliana d’aois gur cheart go n-éireodh sé níos tábhachtaí, i gcomparáid le 66 % díobh siúd atá 55 bliana d’aois nó níos sine. Ag an am céanna, is mó seans go mbeidh freagróirí níos sine i bhfabhar an ról a choinneáil nó a laghdú, agus 12 % díobh siúd atá 40 bliain d’aois nó níos sine ag rá gur cheart go n-éireodh sé níos lú tábhachta, i gcomparáid le 8-9 % i measc grúpaí níos óige. Ar an iomlán, cé go bhfuil difríochtaí measartha, is gnách go dtugann freagróirí níos óige beagán níos mó tacaíochta do ról an Aontais a neartú.</text:p>
      <text:p text:style-name="P21"/>
      <text:p text:style-name="P21">Tá difríochtaí de réir leibhéal oideachais níos suntasaí. Méadaítear an tacaíocht do ról AE níos láidre le gnóthachtáil oideachais, ó 63 % i measc freagróirí a bhfuil leibhéal íseal oideachais acu go 75 % ina measc siúd a bhfuil ardleibhéal oideachais acu. Ag an am céanna, laghdaíonn sciar na bhfreagróirí a chreideann gur cheart go n-éireodh an ról níos lú tábhachta ó 12% go 7%. Tugann sé sin le fios go bhfuil claonadh níos mó ag freagróirí ardoilte tacú le ról feabhsaithe AE sa réimse sin.</text:p>
      <text:p text:style-name="P21">Ní thugtar aon chaidreamh soiléir faoi deara agus staid airgeadais na bhfreagróirí á meas. I measc na ndaoine sin a mbíonn deacrachtaí acu a mbillí a íoc an chuid is mó den am, deir 68 % díobh gur cheart ról an Aontais a bheith níos tábhachtaí, agus tá 69 % de na freagróirí, nach mór, nach <text:soft-page-break/>mbíonn deacrachtaí airgeadais acu riamh nó nach mbíonn deacrachtaí airgeadais acu riamh, i bhfabhar ról an Aontais a neartú.</text:p>
      <text:p text:style-name="P21">I measc na bhfreagróirí a bhfuil íomhá dhearfach acu den Aontas, deir 79 % díobh gur cheart go n-éireodh a ról níos tábhachtaí, agus ní chreideann ach 5 % díobh gur cheart go n-éireodh sé níos lú tábhachta. Os a choinne sin, i measc na ndaoine sin a bhfuil íomhá dhiúltach acu den Aontas, titeann an tacaíocht go 48 %, agus measann beagnach aon trian (29 %) gur cheart nach mbeadh a ról chomh tábhachtach céanna. Titeann freagróirí a bhfuil íomhá neodrach acu idir na grúpaí sin (61% vs 11%). Leagtar béim leis sin ar chomhlachas láidir idir braistintí ginearálta an Aontais agus ionchais maidir lena ról chun saoránaigh a chosaint.</text:p>
      <text:p text:style-name="P21"/>
      <text:p text:style-name="P23"/>
      <table:table table:name="Tableau8" table:style-name="Tableau8">
        <table:table-column table:style-name="Tableau8.A"/>
        <table:table-column table:style-name="Tableau8.B"/>
        <table:table-column table:style-name="Tableau8.C"/>
        <table:table-column table:style-name="Tableau8.D"/>
        <table:table-column table:style-name="Tableau8.E"/>
        <table:table-row>
          <table:table-cell table:style-name="Tableau8.A1" table:number-columns-spanned="5" office:value-type="string">
            <text:p text:style-name="P80">QA9 An ndéarfá - Sa todhchaí, ba cheart … (% - AE) a bheith mar ról ag an Aontas Eorpach saoránaigh na hEorpa a chosaint ar ghéarchéimeanna domhanda agus ar rioscaí slándála?</text:p>
          </table:table-cell>
          <table:covered-table-cell/>
          <table:covered-table-cell/>
          <table:covered-table-cell/>
          <table:covered-table-cell/>
        </table:table-row>
        <table:table-row>
          <table:table-cell table:style-name="Tableau8.A1" office:value-type="string">
            <text:p text:style-name="P85"/>
          </table:table-cell>
          <table:table-cell table:style-name="Tableau8.A1" office:value-type="string">
            <text:p text:style-name="P86">… ag éirí níos tábhachtaí</text:p>
          </table:table-cell>
          <table:table-cell table:style-name="Tableau8.A1" office:value-type="string">
            <text:p text:style-name="P84">… <text:span text:style-name="T1">fanacht mar an gcéanna</text:span></text:p>
          </table:table-cell>
          <table:table-cell table:style-name="Tableau8.A1" office:value-type="string">
            <text:p text:style-name="P84">… <text:span text:style-name="T1">éirí níos lú tábhachtach</text:span></text:p>
          </table:table-cell>
          <table:table-cell table:style-name="Tableau8.A1" office:value-type="string">
            <text:p text:style-name="P86">Níl a fhios agam</text:p>
          </table:table-cell>
        </table:table-row>
        <table:table-row>
          <table:table-cell table:style-name="Tableau8.A1" office:value-type="string">
            <text:p text:style-name="P80">AE27 </text:p>
          </table:table-cell>
          <table:table-cell table:style-name="Tableau8.B3" office:value-type="float" office:value="68">
            <text:p text:style-name="P84">68</text:p>
          </table:table-cell>
          <table:table-cell table:style-name="Tableau8.B3" office:value-type="float" office:value="19">
            <text:p text:style-name="P84">19</text:p>
          </table:table-cell>
          <table:table-cell table:style-name="Tableau8.B3" office:value-type="float" office:value="11">
            <text:p text:style-name="P84">11</text:p>
          </table:table-cell>
          <table:table-cell table:style-name="Tableau8.B3" office:value-type="float" office:value="2">
            <text:p text:style-name="P84">2</text:p>
          </table:table-cell>
        </table:table-row>
        <table:table-row>
          <table:table-cell table:style-name="Tableau8.A4" table:number-columns-spanned="5" office:value-type="string">
            <text:p text:style-name="P71">Inscne</text:p>
          </table:table-cell>
          <table:covered-table-cell/>
          <table:covered-table-cell/>
          <table:covered-table-cell/>
          <table:covered-table-cell/>
        </table:table-row>
        <table:table-row>
          <table:table-cell table:style-name="Tableau8.A1" office:value-type="string">
            <text:p text:style-name="P80">Fear </text:p>
          </table:table-cell>
          <table:table-cell table:style-name="Tableau8.B3" office:value-type="float" office:value="68">
            <text:p text:style-name="P84">68</text:p>
          </table:table-cell>
          <table:table-cell table:style-name="Tableau8.B3" office:value-type="float" office:value="18">
            <text:p text:style-name="P84">18</text:p>
          </table:table-cell>
          <table:table-cell table:style-name="Tableau8.B3" office:value-type="float" office:value="12">
            <text:p text:style-name="P84">12</text:p>
          </table:table-cell>
          <table:table-cell table:style-name="Tableau8.B3" office:value-type="float" office:value="2">
            <text:p text:style-name="P84">2</text:p>
          </table:table-cell>
        </table:table-row>
        <table:table-row>
          <table:table-cell table:style-name="Tableau8.A1" office:value-type="string">
            <text:p text:style-name="P80">Bean </text:p>
          </table:table-cell>
          <table:table-cell table:style-name="Tableau8.B3" office:value-type="float" office:value="68">
            <text:p text:style-name="P84">68</text:p>
          </table:table-cell>
          <table:table-cell table:style-name="Tableau8.B3" office:value-type="float" office:value="19">
            <text:p text:style-name="P84">19</text:p>
          </table:table-cell>
          <table:table-cell table:style-name="Tableau8.B3" office:value-type="float" office:value="10">
            <text:p text:style-name="P84">10</text:p>
          </table:table-cell>
          <table:table-cell table:style-name="Tableau8.B3" office:value-type="float" office:value="3">
            <text:p text:style-name="P84">3</text:p>
          </table:table-cell>
        </table:table-row>
        <table:table-row>
          <table:table-cell table:style-name="Tableau8.A4" table:number-columns-spanned="5" office:value-type="string">
            <text:p text:style-name="P71">Aois</text:p>
          </table:table-cell>
          <table:covered-table-cell/>
          <table:covered-table-cell/>
          <table:covered-table-cell/>
          <table:covered-table-cell/>
        </table:table-row>
        <table:table-row>
          <table:table-cell table:style-name="Tableau8.A1" office:value-type="string">
            <text:p text:style-name="P80">15- 24 </text:p>
          </table:table-cell>
          <table:table-cell table:style-name="Tableau8.B3" office:value-type="float" office:value="71">
            <text:p text:style-name="P84">71</text:p>
          </table:table-cell>
          <table:table-cell table:style-name="Tableau8.B3" office:value-type="float" office:value="18">
            <text:p text:style-name="P84">18</text:p>
          </table:table-cell>
          <table:table-cell table:style-name="Tableau8.B3" office:value-type="float" office:value="8">
            <text:p text:style-name="P84">8</text:p>
          </table:table-cell>
          <table:table-cell table:style-name="Tableau8.B3" office:value-type="float" office:value="3">
            <text:p text:style-name="P84">3</text:p>
          </table:table-cell>
        </table:table-row>
        <table:table-row>
          <table:table-cell table:style-name="Tableau8.A1" office:value-type="string">
            <text:p text:style-name="P80">25—39 </text:p>
          </table:table-cell>
          <table:table-cell table:style-name="Tableau8.B3" office:value-type="float" office:value="70">
            <text:p text:style-name="P84">70</text:p>
          </table:table-cell>
          <table:table-cell table:style-name="Tableau8.B3" office:value-type="float" office:value="19">
            <text:p text:style-name="P84">19</text:p>
          </table:table-cell>
          <table:table-cell table:style-name="Tableau8.B3" office:value-type="float" office:value="9">
            <text:p text:style-name="P84">9</text:p>
          </table:table-cell>
          <table:table-cell table:style-name="Tableau8.B3" office:value-type="float" office:value="2">
            <text:p text:style-name="P84">2</text:p>
          </table:table-cell>
        </table:table-row>
        <table:table-row>
          <table:table-cell table:style-name="Tableau8.A1" office:value-type="string">
            <text:p text:style-name="P80">40-54 </text:p>
          </table:table-cell>
          <table:table-cell table:style-name="Tableau8.B3" office:value-type="float" office:value="67">
            <text:p text:style-name="P84">67</text:p>
          </table:table-cell>
          <table:table-cell table:style-name="Tableau8.B3" office:value-type="float" office:value="19">
            <text:p text:style-name="P84">19</text:p>
          </table:table-cell>
          <table:table-cell table:style-name="Tableau8.B3" office:value-type="float" office:value="12">
            <text:p text:style-name="P84">12</text:p>
          </table:table-cell>
          <table:table-cell table:style-name="Tableau8.B3" office:value-type="float" office:value="2">
            <text:p text:style-name="P84">2</text:p>
          </table:table-cell>
        </table:table-row>
        <table:table-row>
          <table:table-cell table:style-name="Tableau8.A1" office:value-type="string">
            <text:p text:style-name="P80">&gt;=55</text:p>
          </table:table-cell>
          <table:table-cell table:style-name="Tableau8.B3" office:value-type="float" office:value="66">
            <text:p text:style-name="P84">66</text:p>
          </table:table-cell>
          <table:table-cell table:style-name="Tableau8.B3" office:value-type="float" office:value="19">
            <text:p text:style-name="P84">19</text:p>
          </table:table-cell>
          <table:table-cell table:style-name="Tableau8.B3" office:value-type="float" office:value="12">
            <text:p text:style-name="P84">12</text:p>
          </table:table-cell>
          <table:table-cell table:style-name="Tableau8.B3" office:value-type="float" office:value="3">
            <text:p text:style-name="P84">3</text:p>
          </table:table-cell>
        </table:table-row>
        <table:table-row>
          <table:table-cell table:style-name="Tableau8.A4" table:number-columns-spanned="5" office:value-type="string">
            <text:p text:style-name="P71">Leibhéal oideachais</text:p>
          </table:table-cell>
          <table:covered-table-cell/>
          <table:covered-table-cell/>
          <table:covered-table-cell/>
          <table:covered-table-cell/>
        </table:table-row>
        <table:table-row>
          <table:table-cell table:style-name="Tableau8.A1" office:value-type="string">
            <text:p text:style-name="P80">Leibhéal íseal oideachais (ISCED 0- 2) </text:p>
          </table:table-cell>
          <table:table-cell table:style-name="Tableau8.B3" office:value-type="float" office:value="63">
            <text:p text:style-name="P84">63</text:p>
          </table:table-cell>
          <table:table-cell table:style-name="Tableau8.B3" office:value-type="float" office:value="21">
            <text:p text:style-name="P84">21</text:p>
          </table:table-cell>
          <table:table-cell table:style-name="Tableau8.B3" office:value-type="float" office:value="12">
            <text:p text:style-name="P84">12</text:p>
          </table:table-cell>
          <table:table-cell table:style-name="Tableau8.B3" office:value-type="float" office:value="4">
            <text:p text:style-name="P84">4</text:p>
          </table:table-cell>
        </table:table-row>
        <table:table-row>
          <table:table-cell table:style-name="Tableau8.A1" office:value-type="string">
            <text:p text:style-name="P80">Meánleibhéal oideachais (ISCED 3—4) </text:p>
          </table:table-cell>
          <table:table-cell table:style-name="Tableau8.B3" office:value-type="float" office:value="66">
            <text:p text:style-name="P84">66</text:p>
          </table:table-cell>
          <table:table-cell table:style-name="Tableau8.B3" office:value-type="float" office:value="20">
            <text:p text:style-name="P84">20</text:p>
          </table:table-cell>
          <table:table-cell table:style-name="Tableau8.B3" office:value-type="float" office:value="12">
            <text:p text:style-name="P84">12</text:p>
          </table:table-cell>
          <table:table-cell table:style-name="Tableau8.B3" office:value-type="float" office:value="2">
            <text:p text:style-name="P84">2</text:p>
          </table:table-cell>
        </table:table-row>
        <table:table-row>
          <table:table-cell table:style-name="Tableau8.A1" office:value-type="string">
            <text:p text:style-name="P80">Ardleibhéal oideachais (ISCED 5-8) </text:p>
          </table:table-cell>
          <table:table-cell table:style-name="Tableau8.B3" office:value-type="float" office:value="75">
            <text:p text:style-name="P84">75</text:p>
          </table:table-cell>
          <table:table-cell table:style-name="Tableau8.B3" office:value-type="float" office:value="16">
            <text:p text:style-name="P84">16</text:p>
          </table:table-cell>
          <table:table-cell table:style-name="Tableau8.B3" office:value-type="float" office:value="7">
            <text:p text:style-name="P84">7</text:p>
          </table:table-cell>
          <table:table-cell table:style-name="Tableau8.B3" office:value-type="float" office:value="2">
            <text:p text:style-name="P84">2</text:p>
          </table:table-cell>
        </table:table-row>
        <table:table-row>
          <table:table-cell table:style-name="Tableau8.A4" table:number-columns-spanned="5" office:value-type="string">
            <text:p text:style-name="P71">Catagóir shochghairmiúil</text:p>
          </table:table-cell>
          <table:covered-table-cell/>
          <table:covered-table-cell/>
          <table:covered-table-cell/>
          <table:covered-table-cell/>
        </table:table-row>
        <table:table-row>
          <table:table-cell table:style-name="Tableau8.A1" office:value-type="string">
            <text:p text:style-name="P80">Féinfhostaithe </text:p>
          </table:table-cell>
          <table:table-cell table:style-name="Tableau8.B3" office:value-type="float" office:value="70">
            <text:p text:style-name="P84">70</text:p>
          </table:table-cell>
          <table:table-cell table:style-name="Tableau8.B3" office:value-type="float" office:value="15">
            <text:p text:style-name="P84">15</text:p>
          </table:table-cell>
          <table:table-cell table:style-name="Tableau8.B3" office:value-type="float" office:value="14">
            <text:p text:style-name="P84">14</text:p>
          </table:table-cell>
          <table:table-cell table:style-name="Tableau8.B3" office:value-type="float" office:value="1">
            <text:p text:style-name="P84">1</text:p>
          </table:table-cell>
        </table:table-row>
        <table:table-row>
          <table:table-cell table:style-name="Tableau8.A1" office:value-type="string">
            <text:p text:style-name="P80">Bainisteoirí </text:p>
          </table:table-cell>
          <table:table-cell table:style-name="Tableau8.B3" office:value-type="float" office:value="72">
            <text:p text:style-name="P84">72</text:p>
          </table:table-cell>
          <table:table-cell table:style-name="Tableau8.B3" office:value-type="float" office:value="18">
            <text:p text:style-name="P84">18</text:p>
          </table:table-cell>
          <table:table-cell table:style-name="Tableau8.B3" office:value-type="float" office:value="8">
            <text:p text:style-name="P84">8</text:p>
          </table:table-cell>
          <table:table-cell table:style-name="Tableau8.B3" office:value-type="float" office:value="2">
            <text:p text:style-name="P84">2</text:p>
          </table:table-cell>
        </table:table-row>
        <table:table-row>
          <table:table-cell table:style-name="Tableau8.A1" office:value-type="string">
            <text:p text:style-name="P80">Coiléir bhána eile </text:p>
          </table:table-cell>
          <table:table-cell table:style-name="Tableau8.B3" office:value-type="float" office:value="66">
            <text:p text:style-name="P84">66</text:p>
          </table:table-cell>
          <table:table-cell table:style-name="Tableau8.B3" office:value-type="float" office:value="21">
            <text:p text:style-name="P84">21</text:p>
          </table:table-cell>
          <table:table-cell table:style-name="Tableau8.B3" office:value-type="float" office:value="11">
            <text:p text:style-name="P84">11</text:p>
          </table:table-cell>
          <table:table-cell table:style-name="Tableau8.B3" office:value-type="float" office:value="2">
            <text:p text:style-name="P84">2</text:p>
          </table:table-cell>
        </table:table-row>
        <table:table-row>
          <table:table-cell table:style-name="Tableau8.A1" office:value-type="string">
            <text:p text:style-name="P80">Oibrithe láimhe </text:p>
          </table:table-cell>
          <table:table-cell table:style-name="Tableau8.B3" office:value-type="float" office:value="66">
            <text:p text:style-name="P84">66</text:p>
          </table:table-cell>
          <table:table-cell table:style-name="Tableau8.B3" office:value-type="float" office:value="20">
            <text:p text:style-name="P84">20</text:p>
          </table:table-cell>
          <table:table-cell table:style-name="Tableau8.B3" office:value-type="float" office:value="12">
            <text:p text:style-name="P84">12</text:p>
          </table:table-cell>
          <table:table-cell table:style-name="Tableau8.B3" office:value-type="float" office:value="2">
            <text:p text:style-name="P84">2</text:p>
          </table:table-cell>
        </table:table-row>
        <table:table-row>
          <table:table-cell table:style-name="Tableau8.A1" office:value-type="string">
            <text:p text:style-name="P80">Daoine tí </text:p>
          </table:table-cell>
          <table:table-cell table:style-name="Tableau8.B3" office:value-type="float" office:value="67">
            <text:p text:style-name="P84">67</text:p>
          </table:table-cell>
          <table:table-cell table:style-name="Tableau8.B3" office:value-type="float" office:value="19">
            <text:p text:style-name="P84">19</text:p>
          </table:table-cell>
          <table:table-cell table:style-name="Tableau8.B3" office:value-type="float" office:value="11">
            <text:p text:style-name="P84">11</text:p>
          </table:table-cell>
          <table:table-cell table:style-name="Tableau8.B3" office:value-type="float" office:value="3">
            <text:p text:style-name="P84">3</text:p>
          </table:table-cell>
        </table:table-row>
        <table:table-row>
          <table:table-cell table:style-name="Tableau8.A1" office:value-type="string">
            <text:p text:style-name="P80">Dífhostaithe </text:p>
          </table:table-cell>
          <table:table-cell table:style-name="Tableau8.B3" office:value-type="float" office:value="71">
            <text:p text:style-name="P84">71</text:p>
          </table:table-cell>
          <table:table-cell table:style-name="Tableau8.B3" office:value-type="float" office:value="16">
            <text:p text:style-name="P84">16</text:p>
          </table:table-cell>
          <table:table-cell table:style-name="Tableau8.B3" office:value-type="float" office:value="9">
            <text:p text:style-name="P84">9</text:p>
          </table:table-cell>
          <table:table-cell table:style-name="Tableau8.B3" office:value-type="float" office:value="4">
            <text:p text:style-name="P84">4</text:p>
          </table:table-cell>
        </table:table-row>
        <table:table-row>
          <table:table-cell table:style-name="Tableau8.A1" office:value-type="string">
            <text:p text:style-name="P80">Ar scor</text:p>
          </table:table-cell>
          <table:table-cell table:style-name="Tableau8.B3" office:value-type="float" office:value="65">
            <text:p text:style-name="P84">65</text:p>
          </table:table-cell>
          <table:table-cell table:style-name="Tableau8.B3" office:value-type="float" office:value="20">
            <text:p text:style-name="P84">20</text:p>
          </table:table-cell>
          <table:table-cell table:style-name="Tableau8.B3" office:value-type="float" office:value="11">
            <text:p text:style-name="P84">11</text:p>
          </table:table-cell>
          <table:table-cell table:style-name="Tableau8.B3" office:value-type="float" office:value="4">
            <text:p text:style-name="P84">4</text:p>
          </table:table-cell>
        </table:table-row>
        <table:table-row>
          <table:table-cell table:style-name="Tableau8.A1" office:value-type="string">
            <text:p text:style-name="P80">Mic léinn </text:p>
          </table:table-cell>
          <table:table-cell table:style-name="Tableau8.B3" office:value-type="float" office:value="73">
            <text:p text:style-name="P84">73</text:p>
          </table:table-cell>
          <table:table-cell table:style-name="Tableau8.B3" office:value-type="float" office:value="17">
            <text:p text:style-name="P84">17</text:p>
          </table:table-cell>
          <table:table-cell table:style-name="Tableau8.B3" office:value-type="float" office:value="7">
            <text:p text:style-name="P84">7</text:p>
          </table:table-cell>
          <table:table-cell table:style-name="Tableau8.B3" office:value-type="float" office:value="3">
            <text:p text:style-name="P84">3</text:p>
          </table:table-cell>
        </table:table-row>
        <table:table-row>
          <table:table-cell table:style-name="Tableau8.A4" table:number-columns-spanned="5" office:value-type="string">
            <text:p text:style-name="P71">Deacrachtaí billí a íoc </text:p>
          </table:table-cell>
          <table:covered-table-cell/>
          <table:covered-table-cell/>
          <table:covered-table-cell/>
          <table:covered-table-cell/>
        </table:table-row>
        <table:table-row>
          <table:table-cell table:style-name="Tableau8.A1" office:value-type="string">
            <text:p text:style-name="P80">An chuid is mó den am </text:p>
          </table:table-cell>
          <table:table-cell table:style-name="Tableau8.B3" office:value-type="float" office:value="68">
            <text:p text:style-name="P84">68</text:p>
          </table:table-cell>
          <table:table-cell table:style-name="Tableau8.B3" office:value-type="float" office:value="14">
            <text:p text:style-name="P84">14</text:p>
          </table:table-cell>
          <table:table-cell table:style-name="Tableau8.B3" office:value-type="float" office:value="13">
            <text:p text:style-name="P84">13</text:p>
          </table:table-cell>
          <table:table-cell table:style-name="Tableau8.B3" office:value-type="float" office:value="5">
            <text:p text:style-name="P84">5</text:p>
          </table:table-cell>
        </table:table-row>
        <table:table-row>
          <table:table-cell table:style-name="Tableau8.A1" office:value-type="string">
            <text:p text:style-name="P80">Ó am go ham </text:p>
          </table:table-cell>
          <table:table-cell table:style-name="Tableau8.B3" office:value-type="float" office:value="64">
            <text:p text:style-name="P84">64</text:p>
          </table:table-cell>
          <table:table-cell table:style-name="Tableau8.B3" office:value-type="float" office:value="18">
            <text:p text:style-name="P84">18</text:p>
          </table:table-cell>
          <table:table-cell table:style-name="Tableau8.B3" office:value-type="float" office:value="15">
            <text:p text:style-name="P84">15</text:p>
          </table:table-cell>
          <table:table-cell table:style-name="Tableau8.B3" office:value-type="float" office:value="3">
            <text:p text:style-name="P84">3</text:p>
          </table:table-cell>
        </table:table-row>
        <table:table-row>
          <table:table-cell table:style-name="Tableau8.A1" office:value-type="string">
            <text:p text:style-name="P80">Beagnach riamh / Riamh </text:p>
          </table:table-cell>
          <table:table-cell table:style-name="Tableau8.B3" office:value-type="float" office:value="69">
            <text:p text:style-name="P84">69</text:p>
          </table:table-cell>
          <table:table-cell table:style-name="Tableau8.B3" office:value-type="float" office:value="20">
            <text:p text:style-name="P84">20</text:p>
          </table:table-cell>
          <table:table-cell table:style-name="Tableau8.B3" office:value-type="float" office:value="9">
            <text:p text:style-name="P84">9</text:p>
          </table:table-cell>
          <table:table-cell table:style-name="Tableau8.B3" office:value-type="float" office:value="2">
            <text:p text:style-name="P84">2</text:p>
          </table:table-cell>
        </table:table-row>
        <table:table-row>
          <table:table-cell table:style-name="Tableau8.A4" table:number-columns-spanned="5" office:value-type="string">
            <text:p text:style-name="P71">Uirbiú suibiachtúil </text:p>
          </table:table-cell>
          <table:covered-table-cell/>
          <table:covered-table-cell/>
          <table:covered-table-cell/>
          <table:covered-table-cell/>
        </table:table-row>
        <table:table-row>
          <table:table-cell table:style-name="Tableau8.A1" office:value-type="string">
            <text:p text:style-name="P80">Ceantar tuaithe nó sráidbhaile </text:p>
          </table:table-cell>
          <table:table-cell table:style-name="Tableau8.B3" office:value-type="float" office:value="66">
            <text:p text:style-name="P84">66</text:p>
          </table:table-cell>
          <table:table-cell table:style-name="Tableau8.B3" office:value-type="float" office:value="19">
            <text:p text:style-name="P84">19</text:p>
          </table:table-cell>
          <table:table-cell table:style-name="Tableau8.B3" office:value-type="float" office:value="12">
            <text:p text:style-name="P84">12</text:p>
          </table:table-cell>
          <table:table-cell table:style-name="Tableau8.B3" office:value-type="float" office:value="3">
            <text:p text:style-name="P84">3</text:p>
          </table:table-cell>
        </table:table-row>
        <table:table-row>
          <table:table-cell table:style-name="Tableau8.A1" office:value-type="string">
            <text:p text:style-name="P80">Baile beag nó meánmhéide </text:p>
          </table:table-cell>
          <table:table-cell table:style-name="Tableau8.B3" office:value-type="float" office:value="67">
            <text:p text:style-name="P84">67</text:p>
          </table:table-cell>
          <table:table-cell table:style-name="Tableau8.B3" office:value-type="float" office:value="19">
            <text:p text:style-name="P84">19</text:p>
          </table:table-cell>
          <table:table-cell table:style-name="Tableau8.B3" office:value-type="float" office:value="11">
            <text:p text:style-name="P84">11</text:p>
          </table:table-cell>
          <table:table-cell table:style-name="Tableau8.B3" office:value-type="float" office:value="3">
            <text:p text:style-name="P84">3</text:p>
          </table:table-cell>
        </table:table-row>
        <table:table-row>
          <table:table-cell table:style-name="Tableau8.A1" office:value-type="string">
            <text:p text:style-name="P80">Baile mór </text:p>
          </table:table-cell>
          <table:table-cell table:style-name="Tableau8.B3" office:value-type="float" office:value="70">
            <text:p text:style-name="P84">70</text:p>
          </table:table-cell>
          <table:table-cell table:style-name="Tableau8.B3" office:value-type="float" office:value="19">
            <text:p text:style-name="P84">19</text:p>
          </table:table-cell>
          <table:table-cell table:style-name="Tableau8.B3" office:value-type="float" office:value="9">
            <text:p text:style-name="P84">9</text:p>
          </table:table-cell>
          <table:table-cell table:style-name="Tableau8.B3" office:value-type="float" office:value="2">
            <text:p text:style-name="P84">2</text:p>
          </table:table-cell>
        </table:table-row>
        <table:table-row>
          <table:table-cell table:style-name="Tableau8.A4" table:number-columns-spanned="5" office:value-type="string">
            <text:p text:style-name="P71">Íomhá den Aontas Eorpach </text:p>
          </table:table-cell>
          <table:covered-table-cell/>
          <table:covered-table-cell/>
          <table:covered-table-cell/>
          <table:covered-table-cell/>
        </table:table-row>
        <table:table-row>
          <table:table-cell table:style-name="Tableau8.A1" office:value-type="string">
            <text:p text:style-name="P80">Dearfach </text:p>
          </table:table-cell>
          <table:table-cell table:style-name="Tableau8.B3" office:value-type="float" office:value="79">
            <text:p text:style-name="P84">79</text:p>
          </table:table-cell>
          <table:table-cell table:style-name="Tableau8.B3" office:value-type="float" office:value="15">
            <text:p text:style-name="P84">15</text:p>
          </table:table-cell>
          <table:table-cell table:style-name="Tableau8.B3" office:value-type="float" office:value="5">
            <text:p text:style-name="P84">5</text:p>
          </table:table-cell>
          <table:table-cell table:style-name="Tableau8.B3" office:value-type="float" office:value="1">
            <text:p text:style-name="P84">1</text:p>
          </table:table-cell>
        </table:table-row>
        <table:table-row>
          <table:table-cell table:style-name="Tableau8.A1" office:value-type="string">
            <text:p text:style-name="P80">Neodrach </text:p>
          </table:table-cell>
          <table:table-cell table:style-name="Tableau8.B3" office:value-type="float" office:value="61">
            <text:p text:style-name="P84">61</text:p>
          </table:table-cell>
          <table:table-cell table:style-name="Tableau8.B3" office:value-type="float" office:value="24">
            <text:p text:style-name="P84">24</text:p>
          </table:table-cell>
          <table:table-cell table:style-name="Tableau8.B3" office:value-type="float" office:value="11">
            <text:p text:style-name="P84">11</text:p>
          </table:table-cell>
          <table:table-cell table:style-name="Tableau8.B3" office:value-type="float" office:value="4">
            <text:p text:style-name="P84">4</text:p>
          </table:table-cell>
        </table:table-row>
        <table:table-row>
          <table:table-cell table:style-name="Tableau8.A1" office:value-type="string">
            <text:p text:style-name="P80">Diúltach </text:p>
          </table:table-cell>
          <table:table-cell table:style-name="Tableau8.B3" office:value-type="float" office:value="48">
            <text:p text:style-name="P84">48</text:p>
          </table:table-cell>
          <table:table-cell table:style-name="Tableau8.B3" office:value-type="float" office:value="18">
            <text:p text:style-name="P84">18</text:p>
          </table:table-cell>
          <table:table-cell table:style-name="Tableau8.B3" office:value-type="float" office:value="29">
            <text:p text:style-name="P84">29</text:p>
          </table:table-cell>
          <table:table-cell table:style-name="Tableau8.B3" office:value-type="float" office:value="5">
            <text:p text:style-name="P84">5</text:p>
          </table:table-cell>
        </table:table-row>
        <table:table-row>
          <table:table-cell table:style-name="Tableau8.A4" table:number-columns-spanned="5" office:value-type="string">
            <text:p text:style-name="P71">Sástacht le cáilíocht na beatha </text:p>
          </table:table-cell>
          <table:covered-table-cell/>
          <table:covered-table-cell/>
          <table:covered-table-cell/>
          <table:covered-table-cell/>
        </table:table-row>
        <table:table-row>
          <table:table-cell table:style-name="Tableau8.A1" office:value-type="string">
            <text:p text:style-name="P80">Sásta </text:p>
          </table:table-cell>
          <table:table-cell table:style-name="Tableau8.B3" office:value-type="float" office:value="69">
            <text:p text:style-name="P84">69</text:p>
          </table:table-cell>
          <table:table-cell table:style-name="Tableau8.B3" office:value-type="float" office:value="19">
            <text:p text:style-name="P84">19</text:p>
          </table:table-cell>
          <table:table-cell table:style-name="Tableau8.B3" office:value-type="float" office:value="10">
            <text:p text:style-name="P84">10</text:p>
          </table:table-cell>
          <table:table-cell table:style-name="Tableau8.B3" office:value-type="float" office:value="2">
            <text:p text:style-name="P84">2</text:p>
          </table:table-cell>
        </table:table-row>
        <table:table-row>
          <table:table-cell table:style-name="Tableau8.A1" office:value-type="string">
            <text:p text:style-name="P80">Ní raibh mé sásta </text:p>
          </table:table-cell>
          <table:table-cell table:style-name="Tableau8.B3" office:value-type="float" office:value="60">
            <text:p text:style-name="P84">60</text:p>
          </table:table-cell>
          <table:table-cell table:style-name="Tableau8.B3" office:value-type="float" office:value="18">
            <text:p text:style-name="P84">18</text:p>
          </table:table-cell>
          <table:table-cell table:style-name="Tableau8.B3" office:value-type="float" office:value="17">
            <text:p text:style-name="P84">17</text:p>
          </table:table-cell>
          <table:table-cell table:style-name="Tableau8.B3" office:value-type="float" office:value="5">
            <text:p text:style-name="P84">5</text:p>
          </table:table-cell>
        </table:table-row>
      </table:table>
      <text:p text:style-name="P21"/>
      <text:h text:style-name="P16" text:outline-level="2"><text:bookmark-start text:name="__RefHeading___Toc316606_3078747257"/>Bealaí chun aghaidh a thabhairt ar dhúshláin dhomhanda<text:bookmark-end text:name="__RefHeading___Toc316606_3078747257"/></text:h>
      <text:p text:style-name="P21">Tá dúshláin roimh an Aontas Eorpach a théann níos faide ná teorainneacha náisiúnta agus Eorpacha. Sa chomhthéacs sin, iarradh ar fhreagróirí a mhéid a aontaíonn siad nó a easaontaíonn siad le sraith ráiteas a bhaineann leis an ngá atá le haontacht níos mó i measc na mBallstát, le cumas feabhsaithe don Aontas Eorpach aghaidh a thabhairt go héifeachtach ar na dúshláin dhomhanda atá ann faoi láthair, agus leis an urraim don dlí idirnáisiúnta a bheith á cur chun cinn ag gach tír. </text:p>
      <text:p text:style-name="P21">Ar leibhéal an Aontais, tá comhaontú an-láidir ar fud na dtrí ráiteas, lena léirítear dearcadh atá comhroinnte tríd is tríd go bhfuil gá le comhar níos dlúithe agus acmhainneachtaí neartaithe ar leibhéal an Aontais chun aghaidh a thabhairt ar na dúshláin dhomhanda atá ann faoi láthair.</text:p>
      <text:p text:style-name="P21">Aontaíonn tromlach mór na bhfreagróirí gur cheart do Bhallstáit an Aontais a bheith níos aontaithe chun aghaidh a thabhairt ar na dúshláin dhomhanda atá ann faoi láthair (90 %, +1 pointe céatadáin), agus nach gcuireann ach mionlach beag easaontas in iúl (8 %, -1 pointe céatadáin). Léiríonn an toradh sin comhdhearcadh i measc mhuintir na hEorpa maidir leis an ngá atá le haontacht níos mó.</text:p>
      <text:p text:style-name="P21">Ar an gcaoi chéanna, aontaíonn an sciar céanna gur cheart don Aontas Eorpach urraim don dlí idirnáisiúnta a chur chun cinn i ngach tír (90 %), agus nach bhfuil ach 7 % díobh ag cur easaontais in iúl. Léiríonn an leibhéal comhaontaithe sin go dtacaíonn sé go láidir le ról níos teanntásaí a bheith ag an Aontas maidir le noirm agus luachanna idirnáisiúnta a chaomhnú.</text:p>
      <text:p text:style-name="P21">Tá an tacaíocht beagán níos ísle, cé go bhfuil sí fós substaintiúil, a mhéid a bhaineann le hacmhainneacht inmheánach an Aontais: Aontaíonn 73 % (gan athrú) de na freagróirí go bhfuil níos mó acmhainní de dhíth ar an Aontas Eorpach chun aghaidh a thabhairt ar na dúshláin dhomhanda atá ann faoi láthair, agus easaontaíonn 21 % (-1 pc).</text:p>
      <text:p text:style-name="P21"><draw:g text:anchor-type="paragraph" draw:z-index="25" draw:name="Forme27" draw:style-name="gr9"><draw:frame draw:style-name="gr372" draw:text-style-name="P105" svg:width="16.601cm" svg:height="6.864cm" svg:x="0.002cm" svg:y="1.566cm"><draw:image xlink:href="Pictures/10000000000004F80000020EF80FF9B38DB443FE.png" xlink:type="simple" xlink:show="embed" xlink:actuate="onLoad" draw:mime-type="image/png"><text:p/></draw:image></draw:frame><draw:frame draw:style-name="gr373" draw:text-style-name="P108" svg:width="12.202cm" svg:height="0.902cm" svg:x="0.302cm" svg:y="1.642cm"><draw:text-box><text:p text:style-name="P106"><text:span text:style-name="T41">Ba cheart do Bhallstáit an Aontais a bheith níos aontaithe chun aghaidh a thabhairt ar na dúshláin dhomhanda atá ann faoi láthair</text:span></text:p></draw:text-box></draw:frame><draw:frame draw:style-name="gr374" draw:text-style-name="P108" svg:width="11.362cm" svg:height="0.902cm" svg:x="0.24cm" svg:y="3.741cm"><draw:text-box><text:p text:style-name="P106"><text:span text:style-name="T41">Tá níos mó acmhainní de dhíth ar an Aontas Eorpach chun aghaidh a thabhairt ar na dúshláin dhomhanda atá ann faoi láthair</text:span></text:p></draw:text-box></draw:frame><draw:frame draw:style-name="gr375" draw:text-style-name="P108" svg:width="12.2cm" svg:height="0.578cm" svg:x="0.103cm" svg:y="5.943cm"><draw:text-box><text:p text:style-name="P106"><text:span text:style-name="T41">Ba cheart don Aontas Eorpach urraim don dlí idirnáisiúnta a chur chun cinn i ngach tír</text:span></text:p></draw:text-box></draw:frame><draw:frame draw:style-name="gr376" draw:text-style-name="P108" svg:width="2.901cm" svg:height="0.578cm" svg:x="2.103cm" svg:y="7.913cm"><draw:text-box><text:p text:style-name="P106"><text:span text:style-name="T41">Iomlán ‘Aontaithe’ </text:span></text:p></draw:text-box></draw:frame><draw:frame draw:style-name="gr377" draw:text-style-name="P108" svg:width="3.701cm" svg:height="0.578cm" svg:x="5.502cm" svg:y="7.913cm"><draw:text-box><text:p text:style-name="P106"><text:span text:style-name="T41">Iomlán ‘Aontaithe’</text:span></text:p></draw:text-box></draw:frame><draw:frame draw:style-name="gr378" draw:text-style-name="P108" svg:width="1.895cm" svg:height="0.902cm" svg:x="10.102cm" svg:y="7.913cm"><draw:text-box><text:p text:style-name="P106"><text:span text:style-name="T41">Níl a fhios agam</text:span></text:p></draw:text-box></draw:frame><draw:frame draw:style-name="gr379" draw:text-style-name="P108" svg:width="2.269cm" svg:height="1.227cm" svg:x="0.501cm" svg:y="8.543cm"><draw:text-box><text:p text:style-name="P106"><text:span text:style-name="T41">Aibreán/Bealtaine2026</text:span></text:p></draw:text-box></draw:frame><draw:frame draw:style-name="gr380" draw:text-style-name="P108" svg:width="15.9cm" svg:height="0.89cm" svg:x="0.402cm" svg:y="0.224cm"><draw:text-box><text:p text:style-name="P106"><text:span text:style-name="T41">QA10 Cá mhéad a aontaíonn tú nó nach n-aontaíonn tú le gach ceann de na ráitis seo a leanas? (AE27) (%)</text:span></text:p></draw:text-box></draw:frame></draw:g></text:p>
      <text:p text:style-name="P23">Ar fud na mBallstát, tá comhaontú an-láidir agus forleathan ann gur cheart do Bhallstáit an Aontais a bheith níos aontaithe chun aghaidh a thabhairt ar na dúshláin dhomhanda atá ann faoi láthair le tacaíocht os cionn 80 % i 26 thír.</text:p>
      <text:p text:style-name="P21">Breathnaítear ar na leibhéil is airde comhaontaithe sa Danmhairg, i Lucsamburg, i Málta agus sa Phortaingéil (ag 97 % ar fad). I gcodarsnacht leis sin, tá an comhaontú beagán níos ísle cé gur léir fós go bhfuil sé ceannasach i líon níos lú tíortha. Feictear na leibhéil is ísle sa Rómáin (79 %), agus an tSeicia (82 %) agus an Bhulgáir (84 %) ina dhiaidh sin.</text:p>
      <text:p text:style-name="P21"><draw:g text:anchor-type="paragraph" draw:z-index="26" draw:name="Forme28" draw:style-name="gr9"><draw:frame draw:style-name="gr366" draw:text-style-name="P105" svg:width="17.098cm" svg:height="7.774cm" svg:x="0.002cm" svg:y="1.153cm"><draw:image xlink:href="Pictures/10000000000004D4000002328F0C02658453477E.png" xlink:type="simple" xlink:show="embed" xlink:actuate="onLoad" draw:mime-type="image/png"><text:p/></draw:image></draw:frame><draw:frame draw:style-name="gr367" draw:text-style-name="P108" svg:width="2.901cm" svg:height="0.578cm" svg:x="1.706cm" svg:y="9.752cm"><draw:text-box><text:p text:style-name="P106"><text:span text:style-name="T41">Iomlán ‘Aontaithe’ </text:span></text:p></draw:text-box></draw:frame><draw:frame draw:style-name="gr368" draw:text-style-name="P108" svg:width="3.7cm" svg:height="0.578cm" svg:x="5.107cm" svg:y="9.752cm"><draw:text-box><text:p text:style-name="P106"><text:span text:style-name="T41">Iomlán ‘Aontaithe’</text:span></text:p></draw:text-box></draw:frame><draw:frame draw:style-name="gr369" draw:text-style-name="P108" svg:width="1.895cm" svg:height="0.902cm" svg:x="9.707cm" svg:y="9.752cm"><draw:text-box><text:p text:style-name="P106"><text:span text:style-name="T41">Níl a fhios agam</text:span></text:p></draw:text-box></draw:frame><draw:frame draw:style-name="gr370" draw:text-style-name="P105" svg:width="9.208cm" svg:height="0.821cm" svg:x="1.969cm" svg:y="8.833cm"><draw:image xlink:href="Pictures/100000000000015C0000001F9505F40117018E47.png" xlink:type="simple" xlink:show="embed" xlink:actuate="onLoad" draw:mime-type="image/png"><text:p/></draw:image></draw:frame><draw:frame draw:style-name="gr371" draw:text-style-name="P108" svg:width="15.146cm" svg:height="1.227cm" svg:x="1.657cm" svg:y="0.065cm"><draw:text-box><text:p text:style-name="P106"><text:span text:style-name="T41">QA10.1 ?Cá mhéad a aontaíonn tú nó nach n-aontaíonn tú le gach ceann de na ráitis seo a leanas? - Ba cheart do Bhallstáit an Aontais a bheith níos aontaithe chun aghaidh a thabhairt ar na dúshláin dhomhanda atá ann faoi láthair (%)</text:span></text:p></draw:text-box></draw:frame></draw:g></text:p>
      <text:p text:style-name="P23">Ar fud na mBallstát, aontaíonn tromlach na bhfreagróirí go bhfuil níos mó acmhainní de dhíth ar an Aontas Eorpach chun aghaidh a thabhairt ar na dúshláin dhomhanda atá ann faoi láthair, cé go bhfuil éagsúlacht níos suntasaí sna leibhéil chomhaontaithe ná mar atá sa mhír roimhe seo.</text:p>
      <text:p text:style-name="P21">Taifeadtar na leibhéil is airde comhaontaithe sa Phortaingéil (92 %), i Málta (91 %), agus ina dhiaidh sin sa Chipir agus san Fhionlainn (87 % araon), áit a dtacaíonn tromlach mór na bhfreagróirí le hacmhainneacht an Aontais a neartú. Ag an taobh eile den scála, tá an tacaíocht níos ísle, cé gurb ionann í fós agus an sciar is mó de na freagairtí, sa Ghearmáin (58 %), agus ina dhiaidh sin sa tSeicia agus san Ostair (62 % araon), agus san Eastóin (64 %). </text:p>
      <text:p text:style-name="P21"><draw:g text:anchor-type="paragraph" draw:z-index="27" draw:name="Forme29" draw:style-name="gr9"><draw:frame draw:style-name="gr360" draw:text-style-name="P105" svg:width="17.1cm" svg:height="7.781cm" svg:x="0cm" svg:y="1.664cm"><draw:image xlink:href="Pictures/10000000000005170000025188E23F86400584CF.png" xlink:type="simple" xlink:show="embed" xlink:actuate="onLoad" draw:mime-type="image/png"><text:p/></draw:image></draw:frame><draw:g draw:style-name="gr4"><draw:frame draw:style-name="gr361" draw:text-style-name="P108" svg:width="2.901cm" svg:height="0.578cm" svg:x="2.006cm" svg:y="10.494cm"><draw:text-box><text:p text:style-name="P106"><text:span text:style-name="T41">Iomlán ‘Aontaithe’ </text:span></text:p></draw:text-box></draw:frame><draw:frame draw:style-name="gr362" draw:text-style-name="P108" svg:width="3.701cm" svg:height="0.578cm" svg:x="5.405cm" svg:y="10.494cm"><draw:text-box><text:p text:style-name="P106"><text:span text:style-name="T41">Iomlán ‘Aontaithe’</text:span></text:p></draw:text-box></draw:frame><draw:frame draw:style-name="gr363" draw:text-style-name="P108" svg:width="1.895cm" svg:height="0.902cm" svg:x="10.005cm" svg:y="10.494cm"><draw:text-box><text:p text:style-name="P106"><text:span text:style-name="T41">Níl a fhios agam</text:span></text:p></draw:text-box></draw:frame><draw:frame draw:style-name="gr364" draw:text-style-name="P105" svg:width="9.208cm" svg:height="0.819cm" svg:x="2.268cm" svg:y="9.575cm"><draw:image xlink:href="Pictures/100000000000015C0000001F9505F40117018E47.png" xlink:type="simple" xlink:show="embed" xlink:actuate="onLoad" draw:mime-type="image/png"><text:p/></draw:image></draw:frame></draw:g><draw:frame draw:style-name="gr365" draw:text-style-name="P108" svg:width="15.601cm" svg:height="0.902cm" svg:x="1.199cm" svg:y="0.064cm"><draw:text-box><text:p text:style-name="P106"><text:span text:style-name="T41">QA10.2, Cá mhéad a aontaíonn tú nó nach n-aontaíonn tú le gach ceann de na ráitis seo a leanas? - Tá níos mó acmhainní de dhíth ar an Aontas Eorpach chun aghaidh a thabhairt ar na dúshláin dhomhanda atá ann faoi láthair (%)</text:span></text:p></draw:text-box></draw:frame></draw:g></text:p>
      <text:p text:style-name="P21"/>
      <text:p text:style-name="P23">Ar fud na mBallstát, tá comhaontú an-láidir comhsheasmhach ann gur cheart don Aontas Eorpach urraim don dlí idirnáisiúnta a chur chun cinn i ngach tír, le tacaíocht os cionn 80 % i 26 thír.</text:p>
      <text:p text:style-name="P21">Taifeadtar na leibhéil is airde comhaontaithe sa tSlóivéin (97%), agus ina dhiaidh sin sa Phortaingéil (96%), agus sa Spáinn agus sa Liotuáin (95%), áit a bhfuil tacaíocht don ráiteas seo beagnach uilíoch. Ag an taobh eile den scála, cé gur léir go bhfuil an comhaontú fós ceannasach, tá na leibhéil níos ísle go comparáideach sa Rómáin (77 %), agus ina dhiaidh sin sa tSeicia (84 %), agus sa Ghearmáin (85 %).</text:p>
      <text:p text:style-name="P21"><draw:g text:anchor-type="paragraph" draw:z-index="28" draw:name="Forme30" draw:style-name="gr9"><draw:frame draw:style-name="gr354" draw:text-style-name="P105" svg:width="17.1cm" svg:height="7.765cm" svg:x="0cm" svg:y="1.137cm"><draw:image xlink:href="Pictures/10000000000005130000024E4089E7FA9EFC53F7.png" xlink:type="simple" xlink:show="embed" xlink:actuate="onLoad" draw:mime-type="image/png"><text:p/></draw:image></draw:frame><draw:g draw:style-name="gr4"><draw:frame draw:style-name="gr355" draw:text-style-name="P108" svg:width="2.901cm" svg:height="0.578cm" svg:x="2.205cm" svg:y="9.666cm"><draw:text-box><text:p text:style-name="P106"><text:span text:style-name="T41">Iomlán ‘Aontaithe’ </text:span></text:p></draw:text-box></draw:frame><draw:frame draw:style-name="gr356" draw:text-style-name="P108" svg:width="3.7cm" svg:height="0.578cm" svg:x="5.606cm" svg:y="9.666cm"><draw:text-box><text:p text:style-name="P106"><text:span text:style-name="T41">Iomlán ‘Aontaithe’</text:span></text:p></draw:text-box></draw:frame><draw:frame draw:style-name="gr357" draw:text-style-name="P108" svg:width="1.895cm" svg:height="0.902cm" svg:x="10.206cm" svg:y="9.666cm"><draw:text-box><text:p text:style-name="P106"><text:span text:style-name="T41">Níl a fhios agam</text:span></text:p></draw:text-box></draw:frame><draw:frame draw:style-name="gr358" draw:text-style-name="P105" svg:width="9.207cm" svg:height="0.821cm" svg:x="2.401cm" svg:y="8.906cm"><draw:image xlink:href="Pictures/100000000000015C0000001F9505F40117018E47.png" xlink:type="simple" xlink:show="embed" xlink:actuate="onLoad" draw:mime-type="image/png"><text:p/></draw:image></draw:frame></draw:g><draw:frame draw:style-name="gr359" draw:text-style-name="P108" svg:width="16.401cm" svg:height="1.101cm" svg:x="0.499cm" svg:y="0.065cm"><draw:text-box><text:p text:style-name="P106"><text:span text:style-name="T41">QA10.3n Cá mhéad a aontaíonn tú nó nach n-aontaíonn tú le gach ceann de na ráitis seo a leanas? - Ba cheart don Aontas Eorpach urraim don dlí idirnáisiúnta a chur chun cinn i ngach tír (%)</text:span></text:p></draw:text-box></draw:frame></draw:g>Tá éagsúlacht sna tuairimí maidir leis an ngá atá le haontacht níos mó, le modhanna níos láidre, agus le ról níos gníomhaí don Aontas Eorpach i gcur chun cinn an dlí idirnáisiúnta i measc grúpaí sochdhéimeagrafacha agus dearcaidh, cé go dtugtar faoi deara go bhfuil leibhéil arda comhaontaithe i ngach ceann de na trí ráiteas.</text:p>
      <text:p text:style-name="P21">Tá difríochtaí de réir inscne teoranta i ngach mír. Ar an gcaoi chéanna, léiríonn fir agus mná leibhéil arda comhaontaithe gur cheart do na Ballstáit a bheith níos aontaithe (89 % agus 91 %) agus gur cheart don Aontas urraim don dlí idirnáisiúnta a chur chun cinn (90 % agus 91 %). Maidir leis an ráiteas faoin Aontas a bhfuil níos mó acmhainní de dhíth air, tá an tacaíocht beagán níos airde i measc na mban (74 % vs 71 %), agus is mó seans go gcuirfidh fir easaontas in iúl (24 % vs 19 %). Ar an iomlán, níl ach ról beag ag inscne maidir leis na tuairimí sin a mhúnlú.</text:p>
      <text:p text:style-name="P21"/>
      <text:p text:style-name="P23">Tagann níos mó éagsúlachta chun cinn ar fud na n-aoisghrúpaí. Bíonn freagróirí óga níos tacúla i gcónaí i ngach ceann de na trí ghné. I measc na ndaoine idir 15-39 mbliana d’aois, aontaíonn 92 % díobh gur cheart do na Ballstáit a bheith níos aontaithe, agus an cion céanna ar cheart don Aontas urraim don dlí idirnáisiúnta a chur chun cinn, agus aontaíonn 77-79% díobh gur cheart dóibh níos mó acmhainní a chur ar fáil don Aontas. Os a choinne sin, tagann laghdú beag ar an gcomhaontú i measc freagróirí níos sine, go háirithe i gcás na ceiste maidir le hacmhainní, i gcás ina dtiteann an comhaontú go 69 % i measc na ndaoine atá 55 bliana d’aois nó níos sine, agus leibhéil níos airde easaontais ann (24 %). Tugann sé sin le fios, cé go bhfuil tacaíocht gar-uilechoiteann ag an aontacht agus ag na croíphrionsabail i ngach aois, go bhfuil tuairimí níos scoilte maidir le hacmhainneachtaí an Aontais a neartú.</text:p>
      <text:p text:style-name="P21">Is cosúil go bhfuil difríochtaí de réir leibhéal oideachais go háirithe don cheist maidir le hacmhainní. Tá an comhaontú gur cheart do na Ballstáit a bheith níos aontaithe agus gur cheart don Aontas an dlí idirnáisiúnta a chur chun cinn fós an-ard ar fud na ngrúpaí oideachais uile, ó 88 % go 93 % agus 86 % go 93 % faoi seach. Mar sin féin, tagann méadú suntasach ar an tacaíocht don smaoineamh go bhfuil níos mó acmhainní ag teastáil ón Aontas le gnóthachtáil oideachais, ó 68 % díobh siúd a bhfuil leibhéal íseal oideachais acu go 75 % i measc freagróirí meánoideachais agus freagróirí ardoilte, agus tagann laghdú ar easaontas dá réir sin. Tugtar le fios leis sin go dtacaíonn freagróirí ardoilte níos mó le hacmhainneacht oibríochtúil an Aontais a neartú.</text:p>
      <text:p text:style-name="P21">Tagann patrún difriúil chun cinn maidir leis an staid airgeadais. Cé go bhfuil na difríochtaí sa chomhaontú maidir le níos mó acmhainní a chur ar fáil don Aontas chun aghaidh a thabhairt ar dhúshláin agus gur cheart don Aontas an dlí idirnáisiúnta a chur chun cinn fós teoranta i ngach grúpa (71-74 % agus 87-91 % faoi seach), tá an comhaontú gur cheart do na Ballstáit a bheith níos aontaithe níos ísle ina measc siúd a bhfuil deacrachtaí airgeadais acu an chuid is mó den am (83 %, i gcomparáid le 92 % díobh siúd nach mbíonn deacrachtaí acu riamh nó nach mbíonn deacrachtaí acu riamh). </text:p>
      <text:p text:style-name="P21">Taispeánann fachtóirí dearcadh na codarsnachtaí is láidre ar fud na dtrí mhír go léir. Léiríonn freagróirí a bhfuil íomhá dhearfach acu den Aontas leibhéil an-ard comhaontaithe, ag sroicheadh 97 % don aontacht, 96 % chun an dlí idirnáisiúnta a chur chun cinn, agus 84 % chun acmhainní a mhéadú. Os a choinne sin, ina measc siúd a bhfuil íomhá dhiúltach acu ar an Aontas, tá an comhaontú fós ard maidir le haontacht (73 %) agus maidir leis an dlí idirnáisiúnta (77 %) ach titeann sé go suntasach maidir le ceist na n-acmhainní (48 %), áit a n-ardaíonn easaontas go géar (45 %). Cuirtear i dtábhacht leis sin, cé go bhfuil tacaíocht leathan ag prionsabail leathana amhail an aontacht agus an dlí idirnáisiúnta gan beann ar dhearcthaí, go bhfuil nasc níos dlúithe idir bearta níos nithiúla amhail acmhainní an Aontais a mhéadú agus braistintí foriomlána an Aontais Eorpaigh.</text:p>
      <text:p text:style-name="P21"/>
      <text:p text:style-name="P23"/>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49">QA10.1 Cá mhéad a aontaíonn tú nó nach n-aontaíonn tú le gach ceann de na ráitis seo a leanas? - Ba cheart do Bhallstáit an Aontais a bheith níos aontaithe chun aghaidh a thabhairt ar na dúshláin dhomhanda atá ann faoi láthair (% - AE)</text:p>
          </table:table-cell>
          <table:covered-table-cell/>
          <table:covered-table-cell/>
          <table:covered-table-cell/>
        </table:table-row>
        <table:table-row>
          <table:table-cell table:style-name="Tableau9.A1" office:value-type="string">
            <text:p text:style-name="P52"/>
          </table:table-cell>
          <table:table-cell table:style-name="Tableau9.A1" office:value-type="string">
            <text:p text:style-name="P53">Iomlán ‘Aontaithe’</text:p>
          </table:table-cell>
          <table:table-cell table:style-name="Tableau9.A1" office:value-type="string">
            <text:p text:style-name="P53">Iomlán ‘Aontaithe’</text:p>
          </table:table-cell>
          <table:table-cell table:style-name="Tableau9.A1" office:value-type="string">
            <text:p text:style-name="P53">Níl a fhios agam</text:p>
          </table:table-cell>
        </table:table-row>
        <table:table-row>
          <table:table-cell table:style-name="Tableau9.A1" office:value-type="string">
            <text:p text:style-name="P49">AE27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4" table:number-columns-spanned="4" office:value-type="string">
            <text:p text:style-name="P74">Inscne</text:p>
          </table:table-cell>
          <table:covered-table-cell/>
          <table:covered-table-cell/>
          <table:covered-table-cell/>
        </table:table-row>
        <table:table-row>
          <table:table-cell table:style-name="Tableau9.A1" office:value-type="string">
            <text:p text:style-name="P49">Fear </text:p>
          </table:table-cell>
          <table:table-cell table:style-name="Tableau9.B3" office:value-type="float" office:value="89">
            <text:p text:style-name="P53">89</text:p>
          </table:table-cell>
          <table:table-cell table:style-name="Tableau9.B3" office:value-type="float" office:value="9">
            <text:p text:style-name="P53">9</text:p>
          </table:table-cell>
          <table:table-cell table:style-name="Tableau9.B3" office:value-type="float" office:value="2">
            <text:p text:style-name="P53">2</text:p>
          </table:table-cell>
        </table:table-row>
        <table:table-row>
          <table:table-cell table:style-name="Tableau9.A1" office:value-type="string">
            <text:p text:style-name="P49">Bean </text:p>
          </table:table-cell>
          <table:table-cell table:style-name="Tableau9.B3" office:value-type="float" office:value="91">
            <text:p text:style-name="P53">91</text:p>
          </table:table-cell>
          <table:table-cell table:style-name="Tableau9.B3" office:value-type="float" office:value="6">
            <text:p text:style-name="P53">6</text:p>
          </table:table-cell>
          <table:table-cell table:style-name="Tableau9.B3" office:value-type="float" office:value="3">
            <text:p text:style-name="P53">3</text:p>
          </table:table-cell>
        </table:table-row>
        <table:table-row>
          <table:table-cell table:style-name="Tableau9.A4" table:number-columns-spanned="4" office:value-type="string">
            <text:p text:style-name="P74">Aois</text:p>
          </table:table-cell>
          <table:covered-table-cell/>
          <table:covered-table-cell/>
          <table:covered-table-cell/>
        </table:table-row>
        <table:table-row>
          <table:table-cell table:style-name="Tableau9.A1" office:value-type="string">
            <text:p text:style-name="P49">15- 24 </text:p>
          </table:table-cell>
          <table:table-cell table:style-name="Tableau9.B3" office:value-type="float" office:value="92">
            <text:p text:style-name="P53">92</text:p>
          </table:table-cell>
          <table:table-cell table:style-name="Tableau9.B3" office:value-type="float" office:value="7">
            <text:p text:style-name="P53">7</text:p>
          </table:table-cell>
          <table:table-cell table:style-name="Tableau9.B3" office:value-type="float" office:value="1">
            <text:p text:style-name="P53">1</text:p>
          </table:table-cell>
        </table:table-row>
        <table:table-row>
          <table:table-cell table:style-name="Tableau9.A1" office:value-type="string">
            <text:p text:style-name="P49">25—39 </text:p>
          </table:table-cell>
          <table:table-cell table:style-name="Tableau9.B3" office:value-type="float" office:value="92">
            <text:p text:style-name="P53">92</text:p>
          </table:table-cell>
          <table:table-cell table:style-name="Tableau9.B3" office:value-type="float" office:value="7">
            <text:p text:style-name="P53">7</text:p>
          </table:table-cell>
          <table:table-cell table:style-name="Tableau9.B3" office:value-type="float" office:value="1">
            <text:p text:style-name="P53">1</text:p>
          </table:table-cell>
        </table:table-row>
        <table:table-row>
          <table:table-cell table:style-name="Tableau9.A1" office:value-type="string">
            <text:p text:style-name="P49">40-54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1" office:value-type="string">
            <text:p text:style-name="P49">&gt;=55</text:p>
          </table:table-cell>
          <table:table-cell table:style-name="Tableau9.B3" office:value-type="float" office:value="89">
            <text:p text:style-name="P53">89</text:p>
          </table:table-cell>
          <table:table-cell table:style-name="Tableau9.B3" office:value-type="float" office:value="8">
            <text:p text:style-name="P53">8</text:p>
          </table:table-cell>
          <table:table-cell table:style-name="Tableau9.B3" office:value-type="float" office:value="3">
            <text:p text:style-name="P53">3</text:p>
          </table:table-cell>
        </table:table-row>
        <table:table-row>
          <table:table-cell table:style-name="Tableau9.A4" table:number-columns-spanned="4" office:value-type="string">
            <text:p text:style-name="P74">Leibhéal oideachais</text:p>
          </table:table-cell>
          <table:covered-table-cell/>
          <table:covered-table-cell/>
          <table:covered-table-cell/>
        </table:table-row>
        <table:table-row>
          <table:table-cell table:style-name="Tableau9.A1" office:value-type="string">
            <text:p text:style-name="P49">Leibhéal íseal oideachais (ISCED 0- 2) </text:p>
          </table:table-cell>
          <table:table-cell table:style-name="Tableau9.B3" office:value-type="float" office:value="88">
            <text:p text:style-name="P53">88</text:p>
          </table:table-cell>
          <table:table-cell table:style-name="Tableau9.B3" office:value-type="float" office:value="8">
            <text:p text:style-name="P53">8</text:p>
          </table:table-cell>
          <table:table-cell table:style-name="Tableau9.B3" office:value-type="float" office:value="4">
            <text:p text:style-name="P53">4</text:p>
          </table:table-cell>
        </table:table-row>
        <table:table-row>
          <table:table-cell table:style-name="Tableau9.A1" office:value-type="string">
            <text:p text:style-name="P49">Meánleibhéal oideachais (ISCED 3—4) </text:p>
          </table:table-cell>
          <table:table-cell table:style-name="Tableau9.B3" office:value-type="float" office:value="90">
            <text:p text:style-name="P53">90</text:p>
          </table:table-cell>
          <table:table-cell table:style-name="Tableau9.B3" office:value-type="float" office:value="9">
            <text:p text:style-name="P53">9</text:p>
          </table:table-cell>
          <table:table-cell table:style-name="Tableau9.B3" office:value-type="float" office:value="1">
            <text:p text:style-name="P53">1</text:p>
          </table:table-cell>
        </table:table-row>
        <table:table-row>
          <table:table-cell table:style-name="Tableau9.A1" office:value-type="string">
            <text:p text:style-name="P49">Ardleibhéal oideachais (ISCED 5-8) </text:p>
          </table:table-cell>
          <table:table-cell table:style-name="Tableau9.B3" office:value-type="float" office:value="93">
            <text:p text:style-name="P53">93</text:p>
          </table:table-cell>
          <table:table-cell table:style-name="Tableau9.B3" office:value-type="float" office:value="6">
            <text:p text:style-name="P53">6</text:p>
          </table:table-cell>
          <table:table-cell table:style-name="Tableau9.B3" office:value-type="float" office:value="1">
            <text:p text:style-name="P53">1</text:p>
          </table:table-cell>
        </table:table-row>
        <table:table-row>
          <table:table-cell table:style-name="Tableau9.A4" table:number-columns-spanned="4" office:value-type="string">
            <text:p text:style-name="P74">Catagóir shochghairmiúil</text:p>
          </table:table-cell>
          <table:covered-table-cell/>
          <table:covered-table-cell/>
          <table:covered-table-cell/>
        </table:table-row>
        <table:table-row>
          <table:table-cell table:style-name="Tableau9.A1" office:value-type="string">
            <text:p text:style-name="P49">Féinfhostaithe </text:p>
          </table:table-cell>
          <table:table-cell table:style-name="Tableau9.B3" office:value-type="float" office:value="88">
            <text:p text:style-name="P53">88</text:p>
          </table:table-cell>
          <table:table-cell table:style-name="Tableau9.B3" office:value-type="float" office:value="11">
            <text:p text:style-name="P53">11</text:p>
          </table:table-cell>
          <table:table-cell table:style-name="Tableau9.B3" office:value-type="float" office:value="1">
            <text:p text:style-name="P53">1</text:p>
          </table:table-cell>
        </table:table-row>
        <table:table-row>
          <table:table-cell table:style-name="Tableau9.A1" office:value-type="string">
            <text:p text:style-name="P49">Bainisteoirí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1" office:value-type="string">
            <text:p text:style-name="P49">Coiléir bhána eile </text:p>
          </table:table-cell>
          <table:table-cell table:style-name="Tableau9.B3" office:value-type="float" office:value="91">
            <text:p text:style-name="P53">91</text:p>
          </table:table-cell>
          <table:table-cell table:style-name="Tableau9.B3" office:value-type="float" office:value="7">
            <text:p text:style-name="P53">7</text:p>
          </table:table-cell>
          <table:table-cell table:style-name="Tableau9.B3" office:value-type="float" office:value="2">
            <text:p text:style-name="P53">2</text:p>
          </table:table-cell>
        </table:table-row>
        <table:table-row>
          <table:table-cell table:style-name="Tableau9.A1" office:value-type="string">
            <text:p text:style-name="P49">Oibrithe láimhe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1" office:value-type="string">
            <text:p text:style-name="P49">Daoine tí </text:p>
          </table:table-cell>
          <table:table-cell table:style-name="Tableau9.B3" office:value-type="float" office:value="88">
            <text:p text:style-name="P53">88</text:p>
          </table:table-cell>
          <table:table-cell table:style-name="Tableau9.B3" office:value-type="float" office:value="8">
            <text:p text:style-name="P53">8</text:p>
          </table:table-cell>
          <table:table-cell table:style-name="Tableau9.B3" office:value-type="float" office:value="4">
            <text:p text:style-name="P53">4</text:p>
          </table:table-cell>
        </table:table-row>
        <table:table-row>
          <table:table-cell table:style-name="Tableau9.A1" office:value-type="string">
            <text:p text:style-name="P49">Dífhostaithe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1" office:value-type="string">
            <text:p text:style-name="P49">Ar scor</text:p>
          </table:table-cell>
          <table:table-cell table:style-name="Tableau9.B3" office:value-type="float" office:value="89">
            <text:p text:style-name="P53">89</text:p>
          </table:table-cell>
          <table:table-cell table:style-name="Tableau9.B3" office:value-type="float" office:value="8">
            <text:p text:style-name="P53">8</text:p>
          </table:table-cell>
          <table:table-cell table:style-name="Tableau9.B3" office:value-type="float" office:value="3">
            <text:p text:style-name="P53">3</text:p>
          </table:table-cell>
        </table:table-row>
        <table:table-row>
          <table:table-cell table:style-name="Tableau9.A1" office:value-type="string">
            <text:p text:style-name="P49">Mic léinn </text:p>
          </table:table-cell>
          <table:table-cell table:style-name="Tableau9.B3" office:value-type="float" office:value="93">
            <text:p text:style-name="P53">93</text:p>
          </table:table-cell>
          <table:table-cell table:style-name="Tableau9.B3" office:value-type="float" office:value="6">
            <text:p text:style-name="P53">6</text:p>
          </table:table-cell>
          <table:table-cell table:style-name="Tableau9.B3" office:value-type="float" office:value="1">
            <text:p text:style-name="P53">1</text:p>
          </table:table-cell>
        </table:table-row>
        <table:table-row>
          <table:table-cell table:style-name="Tableau9.A4" table:number-columns-spanned="4" office:value-type="string">
            <text:p text:style-name="P74">Deacrachtaí billí a íoc </text:p>
          </table:table-cell>
          <table:covered-table-cell/>
          <table:covered-table-cell/>
          <table:covered-table-cell/>
        </table:table-row>
        <table:table-row>
          <table:table-cell table:style-name="Tableau9.A1" office:value-type="string">
            <text:p text:style-name="P49">An chuid is mó den am </text:p>
          </table:table-cell>
          <table:table-cell table:style-name="Tableau9.B3" office:value-type="float" office:value="83">
            <text:p text:style-name="P53">83</text:p>
          </table:table-cell>
          <table:table-cell table:style-name="Tableau9.B3" office:value-type="float" office:value="14">
            <text:p text:style-name="P53">14</text:p>
          </table:table-cell>
          <table:table-cell table:style-name="Tableau9.B3" office:value-type="float" office:value="3">
            <text:p text:style-name="P53">3</text:p>
          </table:table-cell>
        </table:table-row>
        <table:table-row>
          <table:table-cell table:style-name="Tableau9.A1" office:value-type="string">
            <text:p text:style-name="P49">Ó am go ham </text:p>
          </table:table-cell>
          <table:table-cell table:style-name="Tableau9.B3" office:value-type="float" office:value="87">
            <text:p text:style-name="P53">87</text:p>
          </table:table-cell>
          <table:table-cell table:style-name="Tableau9.B3" office:value-type="float" office:value="11">
            <text:p text:style-name="P53">11</text:p>
          </table:table-cell>
          <table:table-cell table:style-name="Tableau9.B3" office:value-type="float" office:value="2">
            <text:p text:style-name="P53">2</text:p>
          </table:table-cell>
        </table:table-row>
        <table:table-row>
          <table:table-cell table:style-name="Tableau9.A1" office:value-type="string">
            <text:p text:style-name="P49">Beagnach riamh / Riamh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4" table:number-columns-spanned="4" office:value-type="string">
            <text:p text:style-name="P74">Uirbiú suibiachtúil </text:p>
          </table:table-cell>
          <table:covered-table-cell/>
          <table:covered-table-cell/>
          <table:covered-table-cell/>
        </table:table-row>
        <table:table-row>
          <table:table-cell table:style-name="Tableau9.A1" office:value-type="string">
            <text:p text:style-name="P49">Ceantar tuaithe nó sráidbhaile </text:p>
          </table:table-cell>
          <table:table-cell table:style-name="Tableau9.B3" office:value-type="float" office:value="89">
            <text:p text:style-name="P53">89</text:p>
          </table:table-cell>
          <table:table-cell table:style-name="Tableau9.B3" office:value-type="float" office:value="8">
            <text:p text:style-name="P53">8</text:p>
          </table:table-cell>
          <table:table-cell table:style-name="Tableau9.B3" office:value-type="float" office:value="3">
            <text:p text:style-name="P53">3</text:p>
          </table:table-cell>
        </table:table-row>
        <table:table-row>
          <table:table-cell table:style-name="Tableau9.A1" office:value-type="string">
            <text:p text:style-name="P49">Baile beag nó meánmhéide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1" office:value-type="string">
            <text:p text:style-name="P49">Baile mór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4" table:number-columns-spanned="4" office:value-type="string">
            <text:p text:style-name="P74">Íomhá den Aontas Eorpach </text:p>
          </table:table-cell>
          <table:covered-table-cell/>
          <table:covered-table-cell/>
          <table:covered-table-cell/>
        </table:table-row>
        <table:table-row>
          <table:table-cell table:style-name="Tableau9.A1" office:value-type="string">
            <text:p text:style-name="P49">Dearfach </text:p>
          </table:table-cell>
          <table:table-cell table:style-name="Tableau9.B3" office:value-type="float" office:value="97">
            <text:p text:style-name="P53">97</text:p>
          </table:table-cell>
          <table:table-cell table:style-name="Tableau9.B3" office:value-type="float" office:value="3">
            <text:p text:style-name="P53">3</text:p>
          </table:table-cell>
          <table:table-cell table:style-name="Tableau9.B3" office:value-type="float" office:value="0">
            <text:p text:style-name="P53">0</text:p>
          </table:table-cell>
        </table:table-row>
        <table:table-row>
          <table:table-cell table:style-name="Tableau9.A1" office:value-type="string">
            <text:p text:style-name="P49">Neodrach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1" office:value-type="string">
            <text:p text:style-name="P49">Diúltach </text:p>
          </table:table-cell>
          <table:table-cell table:style-name="Tableau9.B3" office:value-type="float" office:value="73">
            <text:p text:style-name="P53">73</text:p>
          </table:table-cell>
          <table:table-cell table:style-name="Tableau9.B3" office:value-type="float" office:value="22">
            <text:p text:style-name="P53">22</text:p>
          </table:table-cell>
          <table:table-cell table:style-name="Tableau9.B3" office:value-type="float" office:value="5">
            <text:p text:style-name="P53">5</text:p>
          </table:table-cell>
        </table:table-row>
        <table:table-row>
          <table:table-cell table:style-name="Tableau9.A4" table:number-columns-spanned="4" office:value-type="string">
            <text:p text:style-name="P74">Sástacht le cáilíocht na beatha </text:p>
          </table:table-cell>
          <table:covered-table-cell/>
          <table:covered-table-cell/>
          <table:covered-table-cell/>
        </table:table-row>
        <table:table-row>
          <table:table-cell table:style-name="Tableau9.A1" office:value-type="string">
            <text:p text:style-name="P49">Sásta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1" office:value-type="string">
            <text:p text:style-name="P49">Ní raibh mé sásta </text:p>
          </table:table-cell>
          <table:table-cell table:style-name="Tableau9.B3" office:value-type="float" office:value="84">
            <text:p text:style-name="P53">84</text:p>
          </table:table-cell>
          <table:table-cell table:style-name="Tableau9.B3" office:value-type="float" office:value="13">
            <text:p text:style-name="P53">13</text:p>
          </table:table-cell>
          <table:table-cell table:style-name="Tableau9.B3" office:value-type="float" office:value="3">
            <text:p text:style-name="P53">3</text:p>
          </table:table-cell>
        </table:table-row>
      </table:table>
      <text:p text:style-name="P21"/>
      <text:p text:style-name="P23"/>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49">QA10.2 Cá mhéad a aontaíonn tú nó nach n-aontaíonn tú le gach ceann de na ráitis seo a leanas? - Tá níos mó acmhainní de dhíth ar an Aontas Eorpach chun aghaidh a thabhairt ar na dúshláin dhomhanda atá ann faoi láthair (% - AE)</text:p>
          </table:table-cell>
          <table:covered-table-cell/>
          <table:covered-table-cell/>
          <table:covered-table-cell/>
        </table:table-row>
        <table:table-row>
          <table:table-cell table:style-name="Tableau10.A1" office:value-type="string">
            <text:p text:style-name="P52"/>
          </table:table-cell>
          <table:table-cell table:style-name="Tableau10.A1" office:value-type="string">
            <text:p text:style-name="P53">Iomlán ‘Aontaithe’</text:p>
          </table:table-cell>
          <table:table-cell table:style-name="Tableau10.A1" office:value-type="string">
            <text:p text:style-name="P53">Iomlán ‘Aontaithe’</text:p>
          </table:table-cell>
          <table:table-cell table:style-name="Tableau10.A1" office:value-type="string">
            <text:p text:style-name="P53">Níl a fhios agam</text:p>
          </table:table-cell>
        </table:table-row>
        <table:table-row>
          <table:table-cell table:style-name="Tableau10.A1" office:value-type="string">
            <text:p text:style-name="P49">AE27 </text:p>
          </table:table-cell>
          <table:table-cell table:style-name="Tableau10.B3" office:value-type="float" office:value="73">
            <text:p text:style-name="P53">73</text:p>
          </table:table-cell>
          <table:table-cell table:style-name="Tableau10.B3" office:value-type="float" office:value="21">
            <text:p text:style-name="P53">21</text:p>
          </table:table-cell>
          <table:table-cell table:style-name="Tableau10.B3" office:value-type="float" office:value="6">
            <text:p text:style-name="P53">6</text:p>
          </table:table-cell>
        </table:table-row>
        <table:table-row>
          <table:table-cell table:style-name="Tableau10.A4" table:number-columns-spanned="4" office:value-type="string">
            <text:p text:style-name="P74">Inscne</text:p>
          </table:table-cell>
          <table:covered-table-cell/>
          <table:covered-table-cell/>
          <table:covered-table-cell/>
        </table:table-row>
        <table:table-row>
          <table:table-cell table:style-name="Tableau10.A1" office:value-type="string">
            <text:p text:style-name="P49">Fear </text:p>
          </table:table-cell>
          <table:table-cell table:style-name="Tableau10.B3" office:value-type="float" office:value="71">
            <text:p text:style-name="P53">71</text:p>
          </table:table-cell>
          <table:table-cell table:style-name="Tableau10.B3" office:value-type="float" office:value="24">
            <text:p text:style-name="P53">24</text:p>
          </table:table-cell>
          <table:table-cell table:style-name="Tableau10.B3" office:value-type="float" office:value="5">
            <text:p text:style-name="P53">5</text:p>
          </table:table-cell>
        </table:table-row>
        <table:table-row>
          <table:table-cell table:style-name="Tableau10.A1" office:value-type="string">
            <text:p text:style-name="P49">Bean </text:p>
          </table:table-cell>
          <table:table-cell table:style-name="Tableau10.B3" office:value-type="float" office:value="74">
            <text:p text:style-name="P53">74</text:p>
          </table:table-cell>
          <table:table-cell table:style-name="Tableau10.B3" office:value-type="float" office:value="19">
            <text:p text:style-name="P53">19</text:p>
          </table:table-cell>
          <table:table-cell table:style-name="Tableau10.B3" office:value-type="float" office:value="7">
            <text:p text:style-name="P53">7</text:p>
          </table:table-cell>
        </table:table-row>
        <table:table-row>
          <table:table-cell table:style-name="Tableau10.A4" table:number-columns-spanned="4" office:value-type="string">
            <text:p text:style-name="P74">Aois</text:p>
          </table:table-cell>
          <table:covered-table-cell/>
          <table:covered-table-cell/>
          <table:covered-table-cell/>
        </table:table-row>
        <table:table-row>
          <table:table-cell table:style-name="Tableau10.A1" office:value-type="string">
            <text:p text:style-name="P49">15- 24 </text:p>
          </table:table-cell>
          <table:table-cell table:style-name="Tableau10.B3" office:value-type="float" office:value="79">
            <text:p text:style-name="P53">79</text:p>
          </table:table-cell>
          <table:table-cell table:style-name="Tableau10.B3" office:value-type="float" office:value="14">
            <text:p text:style-name="P53">14</text:p>
          </table:table-cell>
          <table:table-cell table:style-name="Tableau10.B3" office:value-type="float" office:value="7">
            <text:p text:style-name="P53">7</text:p>
          </table:table-cell>
        </table:table-row>
        <table:table-row>
          <table:table-cell table:style-name="Tableau10.A1" office:value-type="string">
            <text:p text:style-name="P49">25—39 </text:p>
          </table:table-cell>
          <table:table-cell table:style-name="Tableau10.B3" office:value-type="float" office:value="77">
            <text:p text:style-name="P53">77</text:p>
          </table:table-cell>
          <table:table-cell table:style-name="Tableau10.B3" office:value-type="float" office:value="18">
            <text:p text:style-name="P53">18</text:p>
          </table:table-cell>
          <table:table-cell table:style-name="Tableau10.B3" office:value-type="float" office:value="5">
            <text:p text:style-name="P53">5</text:p>
          </table:table-cell>
        </table:table-row>
        <table:table-row>
          <table:table-cell table:style-name="Tableau10.A1" office:value-type="string">
            <text:p text:style-name="P49">40-54 </text:p>
          </table:table-cell>
          <table:table-cell table:style-name="Tableau10.B3" office:value-type="float" office:value="74">
            <text:p text:style-name="P53">74</text:p>
          </table:table-cell>
          <table:table-cell table:style-name="Tableau10.B3" office:value-type="float" office:value="22">
            <text:p text:style-name="P53">22</text:p>
          </table:table-cell>
          <table:table-cell table:style-name="Tableau10.B3" office:value-type="float" office:value="4">
            <text:p text:style-name="P53">4</text:p>
          </table:table-cell>
        </table:table-row>
        <table:table-row>
          <table:table-cell table:style-name="Tableau10.A1" office:value-type="string">
            <text:p text:style-name="P49">&gt;=55</text:p>
          </table:table-cell>
          <table:table-cell table:style-name="Tableau10.B3" office:value-type="float" office:value="69">
            <text:p text:style-name="P53">69</text:p>
          </table:table-cell>
          <table:table-cell table:style-name="Tableau10.B3" office:value-type="float" office:value="24">
            <text:p text:style-name="P53">24</text:p>
          </table:table-cell>
          <table:table-cell table:style-name="Tableau10.B3" office:value-type="float" office:value="7">
            <text:p text:style-name="P53">7</text:p>
          </table:table-cell>
        </table:table-row>
        <table:table-row>
          <table:table-cell table:style-name="Tableau10.A4" table:number-columns-spanned="4" office:value-type="string">
            <text:p text:style-name="P74">Leibhéal oideachais</text:p>
          </table:table-cell>
          <table:covered-table-cell/>
          <table:covered-table-cell/>
          <table:covered-table-cell/>
        </table:table-row>
        <table:table-row>
          <table:table-cell table:style-name="Tableau10.A1" office:value-type="string">
            <text:p text:style-name="P49">Leibhéal íseal oideachais (ISCED 0- 2) </text:p>
          </table:table-cell>
          <table:table-cell table:style-name="Tableau10.B3" office:value-type="float" office:value="68">
            <text:p text:style-name="P53">68</text:p>
          </table:table-cell>
          <table:table-cell table:style-name="Tableau10.B3" office:value-type="float" office:value="24">
            <text:p text:style-name="P53">24</text:p>
          </table:table-cell>
          <table:table-cell table:style-name="Tableau10.B3" office:value-type="float" office:value="8">
            <text:p text:style-name="P53">8</text:p>
          </table:table-cell>
        </table:table-row>
        <table:table-row>
          <table:table-cell table:style-name="Tableau10.A1" office:value-type="string">
            <text:p text:style-name="P49">Meánleibhéal oideachais (ISCED 3—4) </text:p>
          </table:table-cell>
          <table:table-cell table:style-name="Tableau10.B3" office:value-type="float" office:value="75">
            <text:p text:style-name="P53">75</text:p>
          </table:table-cell>
          <table:table-cell table:style-name="Tableau10.B3" office:value-type="float" office:value="21">
            <text:p text:style-name="P53">21</text:p>
          </table:table-cell>
          <table:table-cell table:style-name="Tableau10.B3" office:value-type="float" office:value="4">
            <text:p text:style-name="P53">4</text:p>
          </table:table-cell>
        </table:table-row>
        <table:table-row>
          <table:table-cell table:style-name="Tableau10.A1" office:value-type="string">
            <text:p text:style-name="P49">Ardleibhéal oideachais (ISCED 5-8) </text:p>
          </table:table-cell>
          <table:table-cell table:style-name="Tableau10.B3" office:value-type="float" office:value="75">
            <text:p text:style-name="P53">75</text:p>
          </table:table-cell>
          <table:table-cell table:style-name="Tableau10.B3" office:value-type="float" office:value="20">
            <text:p text:style-name="P53">20</text:p>
          </table:table-cell>
          <table:table-cell table:style-name="Tableau10.B3" office:value-type="float" office:value="5">
            <text:p text:style-name="P53">5</text:p>
          </table:table-cell>
        </table:table-row>
        <table:table-row>
          <table:table-cell table:style-name="Tableau10.A4" table:number-columns-spanned="4" office:value-type="string">
            <text:p text:style-name="P74">Catagóir shochghairmiúil</text:p>
          </table:table-cell>
          <table:covered-table-cell/>
          <table:covered-table-cell/>
          <table:covered-table-cell/>
        </table:table-row>
        <table:table-row>
          <table:table-cell table:style-name="Tableau10.A1" office:value-type="string">
            <text:p text:style-name="P49">Féinfhostaithe </text:p>
          </table:table-cell>
          <table:table-cell table:style-name="Tableau10.B3" office:value-type="float" office:value="72">
            <text:p text:style-name="P53">72</text:p>
          </table:table-cell>
          <table:table-cell table:style-name="Tableau10.B3" office:value-type="float" office:value="24">
            <text:p text:style-name="P53">24</text:p>
          </table:table-cell>
          <table:table-cell table:style-name="Tableau10.B3" office:value-type="float" office:value="4">
            <text:p text:style-name="P53">4</text:p>
          </table:table-cell>
        </table:table-row>
        <table:table-row>
          <table:table-cell table:style-name="Tableau10.A1" office:value-type="string">
            <text:p text:style-name="P49">Bainisteoirí </text:p>
          </table:table-cell>
          <table:table-cell table:style-name="Tableau10.B3" office:value-type="float" office:value="76">
            <text:p text:style-name="P53">76</text:p>
          </table:table-cell>
          <table:table-cell table:style-name="Tableau10.B3" office:value-type="float" office:value="20">
            <text:p text:style-name="P53">20</text:p>
          </table:table-cell>
          <table:table-cell table:style-name="Tableau10.B3" office:value-type="float" office:value="4">
            <text:p text:style-name="P53">4</text:p>
          </table:table-cell>
        </table:table-row>
        <table:table-row>
          <table:table-cell table:style-name="Tableau10.A1" office:value-type="string">
            <text:p text:style-name="P49">Coiléir bhána eile </text:p>
          </table:table-cell>
          <table:table-cell table:style-name="Tableau10.B3" office:value-type="float" office:value="74">
            <text:p text:style-name="P53">74</text:p>
          </table:table-cell>
          <table:table-cell table:style-name="Tableau10.B3" office:value-type="float" office:value="22">
            <text:p text:style-name="P53">22</text:p>
          </table:table-cell>
          <table:table-cell table:style-name="Tableau10.B3" office:value-type="float" office:value="4">
            <text:p text:style-name="P53">4</text:p>
          </table:table-cell>
        </table:table-row>
        <table:table-row>
          <table:table-cell table:style-name="Tableau10.A1" office:value-type="string">
            <text:p text:style-name="P49">Oibrithe láimhe </text:p>
          </table:table-cell>
          <table:table-cell table:style-name="Tableau10.B3" office:value-type="float" office:value="75">
            <text:p text:style-name="P53">75</text:p>
          </table:table-cell>
          <table:table-cell table:style-name="Tableau10.B3" office:value-type="float" office:value="21">
            <text:p text:style-name="P53">21</text:p>
          </table:table-cell>
          <table:table-cell table:style-name="Tableau10.B3" office:value-type="float" office:value="4">
            <text:p text:style-name="P53">4</text:p>
          </table:table-cell>
        </table:table-row>
        <table:table-row>
          <table:table-cell table:style-name="Tableau10.A1" office:value-type="string">
            <text:p text:style-name="P49">Daoine tí </text:p>
          </table:table-cell>
          <table:table-cell table:style-name="Tableau10.B3" office:value-type="float" office:value="75">
            <text:p text:style-name="P53">75</text:p>
          </table:table-cell>
          <table:table-cell table:style-name="Tableau10.B3" office:value-type="float" office:value="16">
            <text:p text:style-name="P53">16</text:p>
          </table:table-cell>
          <table:table-cell table:style-name="Tableau10.B3" office:value-type="float" office:value="9">
            <text:p text:style-name="P53">9</text:p>
          </table:table-cell>
        </table:table-row>
        <table:table-row>
          <table:table-cell table:style-name="Tableau10.A1" office:value-type="string">
            <text:p text:style-name="P49">Dífhostaithe </text:p>
          </table:table-cell>
          <table:table-cell table:style-name="Tableau10.B3" office:value-type="float" office:value="73">
            <text:p text:style-name="P53">73</text:p>
          </table:table-cell>
          <table:table-cell table:style-name="Tableau10.B3" office:value-type="float" office:value="20">
            <text:p text:style-name="P53">20</text:p>
          </table:table-cell>
          <table:table-cell table:style-name="Tableau10.B3" office:value-type="float" office:value="7">
            <text:p text:style-name="P53">7</text:p>
          </table:table-cell>
        </table:table-row>
        <table:table-row>
          <table:table-cell table:style-name="Tableau10.A1" office:value-type="string">
            <text:p text:style-name="P49">Ar scor</text:p>
          </table:table-cell>
          <table:table-cell table:style-name="Tableau10.B3" office:value-type="float" office:value="67">
            <text:p text:style-name="P53">67</text:p>
          </table:table-cell>
          <table:table-cell table:style-name="Tableau10.B3" office:value-type="float" office:value="25">
            <text:p text:style-name="P53">25</text:p>
          </table:table-cell>
          <table:table-cell table:style-name="Tableau10.B3" office:value-type="float" office:value="8">
            <text:p text:style-name="P53">8</text:p>
          </table:table-cell>
        </table:table-row>
        <table:table-row>
          <table:table-cell table:style-name="Tableau10.A1" office:value-type="string">
            <text:p text:style-name="P49">Mic léinn </text:p>
          </table:table-cell>
          <table:table-cell table:style-name="Tableau10.B3" office:value-type="float" office:value="78">
            <text:p text:style-name="P53">78</text:p>
          </table:table-cell>
          <table:table-cell table:style-name="Tableau10.B3" office:value-type="float" office:value="13">
            <text:p text:style-name="P53">13</text:p>
          </table:table-cell>
          <table:table-cell table:style-name="Tableau10.B3" office:value-type="float" office:value="9">
            <text:p text:style-name="P53">9</text:p>
          </table:table-cell>
        </table:table-row>
        <table:table-row>
          <table:table-cell table:style-name="Tableau10.A4" table:number-columns-spanned="4" office:value-type="string">
            <text:p text:style-name="P74">Deacrachtaí billí a íoc </text:p>
          </table:table-cell>
          <table:covered-table-cell/>
          <table:covered-table-cell/>
          <table:covered-table-cell/>
        </table:table-row>
        <table:table-row>
          <table:table-cell table:style-name="Tableau10.A1" office:value-type="string">
            <text:p text:style-name="P49">An chuid is mó den am </text:p>
          </table:table-cell>
          <table:table-cell table:style-name="Tableau10.B3" office:value-type="float" office:value="71">
            <text:p text:style-name="P53">71</text:p>
          </table:table-cell>
          <table:table-cell table:style-name="Tableau10.B3" office:value-type="float" office:value="22">
            <text:p text:style-name="P53">22</text:p>
          </table:table-cell>
          <table:table-cell table:style-name="Tableau10.B3" office:value-type="float" office:value="7">
            <text:p text:style-name="P53">7</text:p>
          </table:table-cell>
        </table:table-row>
        <table:table-row>
          <table:table-cell table:style-name="Tableau10.A1" office:value-type="string">
            <text:p text:style-name="P49">Ó am go ham </text:p>
          </table:table-cell>
          <table:table-cell table:style-name="Tableau10.B3" office:value-type="float" office:value="72">
            <text:p text:style-name="P53">72</text:p>
          </table:table-cell>
          <table:table-cell table:style-name="Tableau10.B3" office:value-type="float" office:value="22">
            <text:p text:style-name="P53">22</text:p>
          </table:table-cell>
          <table:table-cell table:style-name="Tableau10.B3" office:value-type="float" office:value="6">
            <text:p text:style-name="P53">6</text:p>
          </table:table-cell>
        </table:table-row>
        <table:table-row>
          <table:table-cell table:style-name="Tableau10.A1" office:value-type="string">
            <text:p text:style-name="P49">Beagnach riamh / Riamh </text:p>
          </table:table-cell>
          <table:table-cell table:style-name="Tableau10.B3" office:value-type="float" office:value="74">
            <text:p text:style-name="P53">74</text:p>
          </table:table-cell>
          <table:table-cell table:style-name="Tableau10.B3" office:value-type="float" office:value="20">
            <text:p text:style-name="P53">20</text:p>
          </table:table-cell>
          <table:table-cell table:style-name="Tableau10.B3" office:value-type="float" office:value="6">
            <text:p text:style-name="P53">6</text:p>
          </table:table-cell>
        </table:table-row>
        <table:table-row>
          <table:table-cell table:style-name="Tableau10.A4" table:number-columns-spanned="4" office:value-type="string">
            <text:p text:style-name="P74">Uirbiú suibiachtúil </text:p>
          </table:table-cell>
          <table:covered-table-cell/>
          <table:covered-table-cell/>
          <table:covered-table-cell/>
        </table:table-row>
        <table:table-row>
          <table:table-cell table:style-name="Tableau10.A1" office:value-type="string">
            <text:p text:style-name="P49">Ceantar tuaithe nó sráidbhaile </text:p>
          </table:table-cell>
          <table:table-cell table:style-name="Tableau10.B3" office:value-type="float" office:value="71">
            <text:p text:style-name="P53">71</text:p>
          </table:table-cell>
          <table:table-cell table:style-name="Tableau10.B3" office:value-type="float" office:value="22">
            <text:p text:style-name="P53">22</text:p>
          </table:table-cell>
          <table:table-cell table:style-name="Tableau10.B3" office:value-type="float" office:value="7">
            <text:p text:style-name="P53">7</text:p>
          </table:table-cell>
        </table:table-row>
        <table:table-row>
          <table:table-cell table:style-name="Tableau10.A1" office:value-type="string">
            <text:p text:style-name="P49">Baile beag nó meánmhéide </text:p>
          </table:table-cell>
          <table:table-cell table:style-name="Tableau10.B3" office:value-type="float" office:value="72">
            <text:p text:style-name="P53">72</text:p>
          </table:table-cell>
          <table:table-cell table:style-name="Tableau10.B3" office:value-type="float" office:value="22">
            <text:p text:style-name="P53">22</text:p>
          </table:table-cell>
          <table:table-cell table:style-name="Tableau10.B3" office:value-type="float" office:value="6">
            <text:p text:style-name="P53">6</text:p>
          </table:table-cell>
        </table:table-row>
        <table:table-row>
          <table:table-cell table:style-name="Tableau10.A1" office:value-type="string">
            <text:p text:style-name="P49">Baile mór </text:p>
          </table:table-cell>
          <table:table-cell table:style-name="Tableau10.B3" office:value-type="float" office:value="76">
            <text:p text:style-name="P53">76</text:p>
          </table:table-cell>
          <table:table-cell table:style-name="Tableau10.B3" office:value-type="float" office:value="19">
            <text:p text:style-name="P53">19</text:p>
          </table:table-cell>
          <table:table-cell table:style-name="Tableau10.B3" office:value-type="float" office:value="5">
            <text:p text:style-name="P53">5</text:p>
          </table:table-cell>
        </table:table-row>
        <table:table-row>
          <table:table-cell table:style-name="Tableau10.A4" table:number-columns-spanned="4" office:value-type="string">
            <text:p text:style-name="P74">Íomhá den Aontas Eorpach </text:p>
          </table:table-cell>
          <table:covered-table-cell/>
          <table:covered-table-cell/>
          <table:covered-table-cell/>
        </table:table-row>
        <table:table-row>
          <table:table-cell table:style-name="Tableau10.A1" office:value-type="string">
            <text:p text:style-name="P49">Dearfach </text:p>
          </table:table-cell>
          <table:table-cell table:style-name="Tableau10.B3" office:value-type="float" office:value="84">
            <text:p text:style-name="P53">84</text:p>
          </table:table-cell>
          <table:table-cell table:style-name="Tableau10.B3" office:value-type="float" office:value="12">
            <text:p text:style-name="P53">12</text:p>
          </table:table-cell>
          <table:table-cell table:style-name="Tableau10.B3" office:value-type="float" office:value="4">
            <text:p text:style-name="P53">4</text:p>
          </table:table-cell>
        </table:table-row>
        <table:table-row>
          <table:table-cell table:style-name="Tableau10.A1" office:value-type="string">
            <text:p text:style-name="P49">Neodrach </text:p>
          </table:table-cell>
          <table:table-cell table:style-name="Tableau10.B3" office:value-type="float" office:value="69">
            <text:p text:style-name="P53">69</text:p>
          </table:table-cell>
          <table:table-cell table:style-name="Tableau10.B3" office:value-type="float" office:value="24">
            <text:p text:style-name="P53">24</text:p>
          </table:table-cell>
          <table:table-cell table:style-name="Tableau10.B3" office:value-type="float" office:value="7">
            <text:p text:style-name="P53">7</text:p>
          </table:table-cell>
        </table:table-row>
        <table:table-row>
          <table:table-cell table:style-name="Tableau10.A1" office:value-type="string">
            <text:p text:style-name="P49">Diúltach </text:p>
          </table:table-cell>
          <table:table-cell table:style-name="Tableau10.B3" office:value-type="float" office:value="48">
            <text:p text:style-name="P53">48</text:p>
          </table:table-cell>
          <table:table-cell table:style-name="Tableau10.B3" office:value-type="float" office:value="45">
            <text:p text:style-name="P53">45</text:p>
          </table:table-cell>
          <table:table-cell table:style-name="Tableau10.B3" office:value-type="float" office:value="7">
            <text:p text:style-name="P53">7</text:p>
          </table:table-cell>
        </table:table-row>
        <table:table-row>
          <table:table-cell table:style-name="Tableau10.A4" table:number-columns-spanned="4" office:value-type="string">
            <text:p text:style-name="P74">Sástacht le cáilíocht na beatha </text:p>
          </table:table-cell>
          <table:covered-table-cell/>
          <table:covered-table-cell/>
          <table:covered-table-cell/>
        </table:table-row>
        <table:table-row>
          <table:table-cell table:style-name="Tableau10.A1" office:value-type="string">
            <text:p text:style-name="P49">Sásta </text:p>
          </table:table-cell>
          <table:table-cell table:style-name="Tableau10.B3" office:value-type="float" office:value="75">
            <text:p text:style-name="P53">75</text:p>
          </table:table-cell>
          <table:table-cell table:style-name="Tableau10.B3" office:value-type="float" office:value="20">
            <text:p text:style-name="P53">20</text:p>
          </table:table-cell>
          <table:table-cell table:style-name="Tableau10.B3" office:value-type="float" office:value="5">
            <text:p text:style-name="P53">5</text:p>
          </table:table-cell>
        </table:table-row>
        <table:table-row>
          <table:table-cell table:style-name="Tableau10.A1" office:value-type="string">
            <text:p text:style-name="P49">Ní raibh mé sásta </text:p>
          </table:table-cell>
          <table:table-cell table:style-name="Tableau10.B3" office:value-type="float" office:value="65">
            <text:p text:style-name="P53">65</text:p>
          </table:table-cell>
          <table:table-cell table:style-name="Tableau10.B3" office:value-type="float" office:value="27">
            <text:p text:style-name="P53">27</text:p>
          </table:table-cell>
          <table:table-cell table:style-name="Tableau10.B3" office:value-type="float" office:value="8">
            <text:p text:style-name="P53">8</text:p>
          </table:table-cell>
        </table:table-row>
      </table:table>
      <text:p text:style-name="P21"/>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49">QA10.3 Cá mhéad a aontaíonn tú nó nach n-aontaíonn tú le gach ceann de na ráitis seo a leanas? Ba cheart don Aontas Eorpach urraim don dlí idirnáisiúnta a chur chun cinn i ngach tír (% - AE)</text:p>
          </table:table-cell>
          <table:covered-table-cell/>
          <table:covered-table-cell/>
          <table:covered-table-cell/>
        </table:table-row>
        <table:table-row>
          <table:table-cell table:style-name="Tableau11.A1" office:value-type="string">
            <text:p text:style-name="P52"/>
          </table:table-cell>
          <table:table-cell table:style-name="Tableau11.A1" office:value-type="string">
            <text:p text:style-name="P53">Iomlán ‘Aontaithe’</text:p>
          </table:table-cell>
          <table:table-cell table:style-name="Tableau11.A1" office:value-type="string">
            <text:p text:style-name="P53">Iomlán ‘Aontaithe’</text:p>
          </table:table-cell>
          <table:table-cell table:style-name="Tableau11.A1" office:value-type="string">
            <text:p text:style-name="P53">Níl a fhios agam</text:p>
          </table:table-cell>
        </table:table-row>
        <table:table-row>
          <table:table-cell table:style-name="Tableau11.A1" office:value-type="string">
            <text:p text:style-name="P49">AE27 </text:p>
          </table:table-cell>
          <table:table-cell table:style-name="Tableau11.B3" office:value-type="float" office:value="90">
            <text:p text:style-name="P53">90</text:p>
          </table:table-cell>
          <table:table-cell table:style-name="Tableau11.B3" office:value-type="float" office:value="7">
            <text:p text:style-name="P53">7</text:p>
          </table:table-cell>
          <table:table-cell table:style-name="Tableau11.B3" office:value-type="float" office:value="3">
            <text:p text:style-name="P53">3</text:p>
          </table:table-cell>
        </table:table-row>
        <table:table-row>
          <table:table-cell table:style-name="Tableau11.A4" table:number-columns-spanned="4" office:value-type="string">
            <text:p text:style-name="P75">Inscne</text:p>
          </table:table-cell>
          <table:covered-table-cell/>
          <table:covered-table-cell/>
          <table:covered-table-cell/>
        </table:table-row>
        <table:table-row>
          <table:table-cell table:style-name="Tableau11.A1" office:value-type="string">
            <text:p text:style-name="P49">Fear </text:p>
          </table:table-cell>
          <table:table-cell table:style-name="Tableau11.B3" office:value-type="float" office:value="90">
            <text:p text:style-name="P53">90</text:p>
          </table:table-cell>
          <table:table-cell table:style-name="Tableau11.B3" office:value-type="float" office:value="8">
            <text:p text:style-name="P53">8</text:p>
          </table:table-cell>
          <table:table-cell table:style-name="Tableau11.B3" office:value-type="float" office:value="2">
            <text:p text:style-name="P53">2</text:p>
          </table:table-cell>
        </table:table-row>
        <table:table-row>
          <table:table-cell table:style-name="Tableau11.A1" office:value-type="string">
            <text:p text:style-name="P49">Bean </text:p>
          </table:table-cell>
          <table:table-cell table:style-name="Tableau11.B3" office:value-type="float" office:value="91">
            <text:p text:style-name="P53">91</text:p>
          </table:table-cell>
          <table:table-cell table:style-name="Tableau11.B3" office:value-type="float" office:value="6">
            <text:p text:style-name="P53">6</text:p>
          </table:table-cell>
          <table:table-cell table:style-name="Tableau11.B3" office:value-type="float" office:value="3">
            <text:p text:style-name="P53">3</text:p>
          </table:table-cell>
        </table:table-row>
        <table:table-row>
          <table:table-cell table:style-name="Tableau11.A4" table:number-columns-spanned="4" office:value-type="string">
            <text:p text:style-name="P75">Aois</text:p>
          </table:table-cell>
          <table:covered-table-cell/>
          <table:covered-table-cell/>
          <table:covered-table-cell/>
        </table:table-row>
        <table:table-row>
          <table:table-cell table:style-name="Tableau11.A1" office:value-type="string">
            <text:p text:style-name="P49">15- 24 </text:p>
          </table:table-cell>
          <table:table-cell table:style-name="Tableau11.B3" office:value-type="float" office:value="92">
            <text:p text:style-name="P53">92</text:p>
          </table:table-cell>
          <table:table-cell table:style-name="Tableau11.B3" office:value-type="float" office:value="6">
            <text:p text:style-name="P53">6</text:p>
          </table:table-cell>
          <table:table-cell table:style-name="Tableau11.B3" office:value-type="float" office:value="2">
            <text:p text:style-name="P53">2</text:p>
          </table:table-cell>
        </table:table-row>
        <table:table-row>
          <table:table-cell table:style-name="Tableau11.A1" office:value-type="string">
            <text:p text:style-name="P49">25—39 </text:p>
          </table:table-cell>
          <table:table-cell table:style-name="Tableau11.B3" office:value-type="float" office:value="92">
            <text:p text:style-name="P53">92</text:p>
          </table:table-cell>
          <table:table-cell table:style-name="Tableau11.B3" office:value-type="float" office:value="6">
            <text:p text:style-name="P53">6</text:p>
          </table:table-cell>
          <table:table-cell table:style-name="Tableau11.B3" office:value-type="float" office:value="2">
            <text:p text:style-name="P53">2</text:p>
          </table:table-cell>
        </table:table-row>
        <table:table-row>
          <table:table-cell table:style-name="Tableau11.A1" office:value-type="string">
            <text:p text:style-name="P49">40-54 </text:p>
          </table:table-cell>
          <table:table-cell table:style-name="Tableau11.B3" office:value-type="float" office:value="90">
            <text:p text:style-name="P53">90</text:p>
          </table:table-cell>
          <table:table-cell table:style-name="Tableau11.B3" office:value-type="float" office:value="8">
            <text:p text:style-name="P53">8</text:p>
          </table:table-cell>
          <table:table-cell table:style-name="Tableau11.B3" office:value-type="float" office:value="2">
            <text:p text:style-name="P53">2</text:p>
          </table:table-cell>
        </table:table-row>
        <table:table-row>
          <table:table-cell table:style-name="Tableau11.A1" office:value-type="string">
            <text:p text:style-name="P49">&gt;=55</text:p>
          </table:table-cell>
          <table:table-cell table:style-name="Tableau11.B3" office:value-type="float" office:value="89">
            <text:p text:style-name="P53">89</text:p>
          </table:table-cell>
          <table:table-cell table:style-name="Tableau11.B3" office:value-type="float" office:value="7">
            <text:p text:style-name="P53">7</text:p>
          </table:table-cell>
          <table:table-cell table:style-name="Tableau11.B3" office:value-type="float" office:value="4">
            <text:p text:style-name="P53">4</text:p>
          </table:table-cell>
        </table:table-row>
        <table:table-row>
          <table:table-cell table:style-name="Tableau11.A4" table:number-columns-spanned="4" office:value-type="string">
            <text:p text:style-name="P75">Leibhéal oideachais</text:p>
          </table:table-cell>
          <table:covered-table-cell/>
          <table:covered-table-cell/>
          <table:covered-table-cell/>
        </table:table-row>
        <table:table-row>
          <table:table-cell table:style-name="Tableau11.A1" office:value-type="string">
            <text:p text:style-name="P49">Leibhéal íseal oideachais (ISCED 0- 2) </text:p>
          </table:table-cell>
          <table:table-cell table:style-name="Tableau11.B3" office:value-type="float" office:value="86">
            <text:p text:style-name="P53">86</text:p>
          </table:table-cell>
          <table:table-cell table:style-name="Tableau11.B3" office:value-type="float" office:value="8">
            <text:p text:style-name="P53">8</text:p>
          </table:table-cell>
          <table:table-cell table:style-name="Tableau11.B3" office:value-type="float" office:value="6">
            <text:p text:style-name="P53">6</text:p>
          </table:table-cell>
        </table:table-row>
        <table:table-row>
          <table:table-cell table:style-name="Tableau11.A1" office:value-type="string">
            <text:p text:style-name="P49">Meánleibhéal oideachais (ISCED 3—4) </text:p>
          </table:table-cell>
          <table:table-cell table:style-name="Tableau11.B3" office:value-type="float" office:value="90">
            <text:p text:style-name="P53">90</text:p>
          </table:table-cell>
          <table:table-cell table:style-name="Tableau11.B3" office:value-type="float" office:value="8">
            <text:p text:style-name="P53">8</text:p>
          </table:table-cell>
          <table:table-cell table:style-name="Tableau11.B3" office:value-type="float" office:value="2">
            <text:p text:style-name="P53">2</text:p>
          </table:table-cell>
        </table:table-row>
        <table:table-row>
          <table:table-cell table:style-name="Tableau11.A1" office:value-type="string">
            <text:p text:style-name="P49">Ardleibhéal oideachais (ISCED 5-8) </text:p>
          </table:table-cell>
          <table:table-cell table:style-name="Tableau11.B3" office:value-type="float" office:value="93">
            <text:p text:style-name="P53">93</text:p>
          </table:table-cell>
          <table:table-cell table:style-name="Tableau11.B3" office:value-type="float" office:value="5">
            <text:p text:style-name="P53">5</text:p>
          </table:table-cell>
          <table:table-cell table:style-name="Tableau11.B3" office:value-type="float" office:value="2">
            <text:p text:style-name="P53">2</text:p>
          </table:table-cell>
        </table:table-row>
        <table:table-row>
          <table:table-cell table:style-name="Tableau11.A4" table:number-columns-spanned="4" office:value-type="string">
            <text:p text:style-name="P75">Catagóir shochghairmiúil</text:p>
          </table:table-cell>
          <table:covered-table-cell/>
          <table:covered-table-cell/>
          <table:covered-table-cell/>
        </table:table-row>
        <table:table-row>
          <table:table-cell table:style-name="Tableau11.A1" office:value-type="string">
            <text:p text:style-name="P49">Féinfhostaithe </text:p>
          </table:table-cell>
          <table:table-cell table:style-name="Tableau11.B3" office:value-type="float" office:value="90">
            <text:p text:style-name="P53">90</text:p>
          </table:table-cell>
          <table:table-cell table:style-name="Tableau11.B3" office:value-type="float" office:value="8">
            <text:p text:style-name="P53">8</text:p>
          </table:table-cell>
          <table:table-cell table:style-name="Tableau11.B3" office:value-type="float" office:value="2">
            <text:p text:style-name="P53">2</text:p>
          </table:table-cell>
        </table:table-row>
        <table:table-row>
          <table:table-cell table:style-name="Tableau11.A1" office:value-type="string">
            <text:p text:style-name="P49">Bainisteoirí </text:p>
          </table:table-cell>
          <table:table-cell table:style-name="Tableau11.B3" office:value-type="float" office:value="92">
            <text:p text:style-name="P53">92</text:p>
          </table:table-cell>
          <table:table-cell table:style-name="Tableau11.B3" office:value-type="float" office:value="6">
            <text:p text:style-name="P53">6</text:p>
          </table:table-cell>
          <table:table-cell table:style-name="Tableau11.B3" office:value-type="float" office:value="2">
            <text:p text:style-name="P53">2</text:p>
          </table:table-cell>
        </table:table-row>
        <table:table-row>
          <table:table-cell table:style-name="Tableau11.A1" office:value-type="string">
            <text:p text:style-name="P49">Coiléir bhána eile </text:p>
          </table:table-cell>
          <table:table-cell table:style-name="Tableau11.B3" office:value-type="float" office:value="91">
            <text:p text:style-name="P53">91</text:p>
          </table:table-cell>
          <table:table-cell table:style-name="Tableau11.B3" office:value-type="float" office:value="7">
            <text:p text:style-name="P53">7</text:p>
          </table:table-cell>
          <table:table-cell table:style-name="Tableau11.B3" office:value-type="float" office:value="2">
            <text:p text:style-name="P53">2</text:p>
          </table:table-cell>
        </table:table-row>
        <table:table-row>
          <table:table-cell table:style-name="Tableau11.A1" office:value-type="string">
            <text:p text:style-name="P49">Oibrithe láimhe </text:p>
          </table:table-cell>
          <table:table-cell table:style-name="Tableau11.B3" office:value-type="float" office:value="89">
            <text:p text:style-name="P53">89</text:p>
          </table:table-cell>
          <table:table-cell table:style-name="Tableau11.B3" office:value-type="float" office:value="8">
            <text:p text:style-name="P53">8</text:p>
          </table:table-cell>
          <table:table-cell table:style-name="Tableau11.B3" office:value-type="float" office:value="3">
            <text:p text:style-name="P53">3</text:p>
          </table:table-cell>
        </table:table-row>
        <table:table-row>
          <table:table-cell table:style-name="Tableau11.A1" office:value-type="string">
            <text:p text:style-name="P49">Daoine tí </text:p>
          </table:table-cell>
          <table:table-cell table:style-name="Tableau11.B3" office:value-type="float" office:value="86">
            <text:p text:style-name="P53">86</text:p>
          </table:table-cell>
          <table:table-cell table:style-name="Tableau11.B3" office:value-type="float" office:value="9">
            <text:p text:style-name="P53">9</text:p>
          </table:table-cell>
          <table:table-cell table:style-name="Tableau11.B3" office:value-type="float" office:value="5">
            <text:p text:style-name="P53">5</text:p>
          </table:table-cell>
        </table:table-row>
        <table:table-row>
          <table:table-cell table:style-name="Tableau11.A1" office:value-type="string">
            <text:p text:style-name="P49">Dífhostaithe </text:p>
          </table:table-cell>
          <table:table-cell table:style-name="Tableau11.B3" office:value-type="float" office:value="92">
            <text:p text:style-name="P53">92</text:p>
          </table:table-cell>
          <table:table-cell table:style-name="Tableau11.B3" office:value-type="float" office:value="5">
            <text:p text:style-name="P53">5</text:p>
          </table:table-cell>
          <table:table-cell table:style-name="Tableau11.B3" office:value-type="float" office:value="3">
            <text:p text:style-name="P53">3</text:p>
          </table:table-cell>
        </table:table-row>
        <table:table-row>
          <table:table-cell table:style-name="Tableau11.A1" office:value-type="string">
            <text:p text:style-name="P49">Ar scor</text:p>
          </table:table-cell>
          <table:table-cell table:style-name="Tableau11.B3" office:value-type="float" office:value="89">
            <text:p text:style-name="P53">89</text:p>
          </table:table-cell>
          <table:table-cell table:style-name="Tableau11.B3" office:value-type="float" office:value="7">
            <text:p text:style-name="P53">7</text:p>
          </table:table-cell>
          <table:table-cell table:style-name="Tableau11.B3" office:value-type="float" office:value="4">
            <text:p text:style-name="P53">4</text:p>
          </table:table-cell>
        </table:table-row>
        <table:table-row>
          <table:table-cell table:style-name="Tableau11.A1" office:value-type="string">
            <text:p text:style-name="P49">Mic léinn </text:p>
          </table:table-cell>
          <table:table-cell table:style-name="Tableau11.B3" office:value-type="float" office:value="93">
            <text:p text:style-name="P53">93</text:p>
          </table:table-cell>
          <table:table-cell table:style-name="Tableau11.B3" office:value-type="float" office:value="5">
            <text:p text:style-name="P53">5</text:p>
          </table:table-cell>
          <table:table-cell table:style-name="Tableau11.B3" office:value-type="float" office:value="2">
            <text:p text:style-name="P53">2</text:p>
          </table:table-cell>
        </table:table-row>
        <table:table-row>
          <table:table-cell table:style-name="Tableau11.A4" table:number-columns-spanned="4" office:value-type="string">
            <text:p text:style-name="P75">Deacrachtaí billí a íoc </text:p>
          </table:table-cell>
          <table:covered-table-cell/>
          <table:covered-table-cell/>
          <table:covered-table-cell/>
        </table:table-row>
        <table:table-row>
          <table:table-cell table:style-name="Tableau11.A1" office:value-type="string">
            <text:p text:style-name="P49">An chuid is mó den am </text:p>
          </table:table-cell>
          <table:table-cell table:style-name="Tableau11.B3" office:value-type="float" office:value="87">
            <text:p text:style-name="P53">87</text:p>
          </table:table-cell>
          <table:table-cell table:style-name="Tableau11.B3" office:value-type="float" office:value="9">
            <text:p text:style-name="P53">9</text:p>
          </table:table-cell>
          <table:table-cell table:style-name="Tableau11.B3" office:value-type="float" office:value="4">
            <text:p text:style-name="P53">4</text:p>
          </table:table-cell>
        </table:table-row>
        <table:table-row>
          <table:table-cell table:style-name="Tableau11.A1" office:value-type="string">
            <text:p text:style-name="P49">Ó am go ham </text:p>
          </table:table-cell>
          <table:table-cell table:style-name="Tableau11.B3" office:value-type="float" office:value="87">
            <text:p text:style-name="P53">87</text:p>
          </table:table-cell>
          <table:table-cell table:style-name="Tableau11.B3" office:value-type="float" office:value="10">
            <text:p text:style-name="P53">10</text:p>
          </table:table-cell>
          <table:table-cell table:style-name="Tableau11.B3" office:value-type="float" office:value="3">
            <text:p text:style-name="P53">3</text:p>
          </table:table-cell>
        </table:table-row>
        <table:table-row>
          <table:table-cell table:style-name="Tableau11.A1" office:value-type="string">
            <text:p text:style-name="P49">Beagnach riamh / Riamh </text:p>
          </table:table-cell>
          <table:table-cell table:style-name="Tableau11.B3" office:value-type="float" office:value="91">
            <text:p text:style-name="P53">91</text:p>
          </table:table-cell>
          <table:table-cell table:style-name="Tableau11.B3" office:value-type="float" office:value="6">
            <text:p text:style-name="P53">6</text:p>
          </table:table-cell>
          <table:table-cell table:style-name="Tableau11.B3" office:value-type="float" office:value="3">
            <text:p text:style-name="P53">3</text:p>
          </table:table-cell>
        </table:table-row>
        <table:table-row>
          <table:table-cell table:style-name="Tableau11.A4" table:number-columns-spanned="4" office:value-type="string">
            <text:p text:style-name="P75">Uirbiú suibiachtúil </text:p>
          </table:table-cell>
          <table:covered-table-cell/>
          <table:covered-table-cell/>
          <table:covered-table-cell/>
        </table:table-row>
        <table:table-row>
          <table:table-cell table:style-name="Tableau11.A1" office:value-type="string">
            <text:p text:style-name="P49">Ceantar tuaithe nó sráidbhaile </text:p>
          </table:table-cell>
          <table:table-cell table:style-name="Tableau11.B3" office:value-type="float" office:value="88">
            <text:p text:style-name="P53">88</text:p>
          </table:table-cell>
          <table:table-cell table:style-name="Tableau11.B3" office:value-type="float" office:value="8">
            <text:p text:style-name="P53">8</text:p>
          </table:table-cell>
          <table:table-cell table:style-name="Tableau11.B3" office:value-type="float" office:value="4">
            <text:p text:style-name="P53">4</text:p>
          </table:table-cell>
        </table:table-row>
        <table:table-row>
          <table:table-cell table:style-name="Tableau11.A1" office:value-type="string">
            <text:p text:style-name="P49">Baile beag nó meánmhéide</text:p>
          </table:table-cell>
          <table:table-cell table:style-name="Tableau11.B3" office:value-type="float" office:value="90">
            <text:p text:style-name="P53">90</text:p>
          </table:table-cell>
          <table:table-cell table:style-name="Tableau11.B3" office:value-type="float" office:value="7">
            <text:p text:style-name="P53">7</text:p>
          </table:table-cell>
          <table:table-cell table:style-name="Tableau11.B3" office:value-type="float" office:value="3">
            <text:p text:style-name="P53">3</text:p>
          </table:table-cell>
        </table:table-row>
        <table:table-row>
          <table:table-cell table:style-name="Tableau11.A1" office:value-type="string">
            <text:p text:style-name="P49">Baile mór </text:p>
          </table:table-cell>
          <table:table-cell table:style-name="Tableau11.B3" office:value-type="float" office:value="93">
            <text:p text:style-name="P53">93</text:p>
          </table:table-cell>
          <table:table-cell table:style-name="Tableau11.B3" office:value-type="float" office:value="5">
            <text:p text:style-name="P53">5</text:p>
          </table:table-cell>
          <table:table-cell table:style-name="Tableau11.B3" office:value-type="float" office:value="2">
            <text:p text:style-name="P53">2</text:p>
          </table:table-cell>
        </table:table-row>
        <table:table-row>
          <table:table-cell table:style-name="Tableau11.A4" table:number-columns-spanned="4" office:value-type="string">
            <text:p text:style-name="P75">Íomhá den Aontas Eorpach </text:p>
          </table:table-cell>
          <table:covered-table-cell/>
          <table:covered-table-cell/>
          <table:covered-table-cell/>
        </table:table-row>
        <table:table-row>
          <table:table-cell table:style-name="Tableau11.A1" office:value-type="string">
            <text:p text:style-name="P49">Dearfach </text:p>
          </table:table-cell>
          <table:table-cell table:style-name="Tableau11.B3" office:value-type="float" office:value="96">
            <text:p text:style-name="P53">96</text:p>
          </table:table-cell>
          <table:table-cell table:style-name="Tableau11.B3" office:value-type="float" office:value="3">
            <text:p text:style-name="P53">3</text:p>
          </table:table-cell>
          <table:table-cell table:style-name="Tableau11.B3" office:value-type="float" office:value="1">
            <text:p text:style-name="P53">1</text:p>
          </table:table-cell>
        </table:table-row>
        <table:table-row>
          <table:table-cell table:style-name="Tableau11.A1" office:value-type="string">
            <text:p text:style-name="P49">Neodrach </text:p>
          </table:table-cell>
          <table:table-cell table:style-name="Tableau11.B3" office:value-type="float" office:value="89">
            <text:p text:style-name="P53">89</text:p>
          </table:table-cell>
          <table:table-cell table:style-name="Tableau11.B3" office:value-type="float" office:value="7">
            <text:p text:style-name="P53">7</text:p>
          </table:table-cell>
          <table:table-cell table:style-name="Tableau11.B3" office:value-type="float" office:value="4">
            <text:p text:style-name="P53">4</text:p>
          </table:table-cell>
        </table:table-row>
        <table:table-row>
          <table:table-cell table:style-name="Tableau11.A1" office:value-type="string">
            <text:p text:style-name="P49">Diúltach </text:p>
          </table:table-cell>
          <table:table-cell table:style-name="Tableau11.B3" office:value-type="float" office:value="77">
            <text:p text:style-name="P53">77</text:p>
          </table:table-cell>
          <table:table-cell table:style-name="Tableau11.B3" office:value-type="float" office:value="17">
            <text:p text:style-name="P53">17</text:p>
          </table:table-cell>
          <table:table-cell table:style-name="Tableau11.B3" office:value-type="float" office:value="6">
            <text:p text:style-name="P53">6</text:p>
          </table:table-cell>
        </table:table-row>
        <table:table-row>
          <table:table-cell table:style-name="Tableau11.A4" table:number-columns-spanned="4" office:value-type="string">
            <text:p text:style-name="P75">Sástacht le cáilíocht na beatha </text:p>
          </table:table-cell>
          <table:covered-table-cell/>
          <table:covered-table-cell/>
          <table:covered-table-cell/>
        </table:table-row>
        <table:table-row>
          <table:table-cell table:style-name="Tableau11.A1" office:value-type="string">
            <text:p text:style-name="P49">Sásta </text:p>
          </table:table-cell>
          <table:table-cell table:style-name="Tableau11.B3" office:value-type="float" office:value="91">
            <text:p text:style-name="P53">91</text:p>
          </table:table-cell>
          <table:table-cell table:style-name="Tableau11.B3" office:value-type="float" office:value="6">
            <text:p text:style-name="P53">6</text:p>
          </table:table-cell>
          <table:table-cell table:style-name="Tableau11.B3" office:value-type="float" office:value="3">
            <text:p text:style-name="P53">3</text:p>
          </table:table-cell>
        </table:table-row>
        <table:table-row>
          <table:table-cell table:style-name="Tableau11.A1" office:value-type="string">
            <text:p text:style-name="P49">Ní raibh mé sásta </text:p>
          </table:table-cell>
          <table:table-cell table:style-name="Tableau11.B3" office:value-type="float" office:value="84">
            <text:p text:style-name="P53">84</text:p>
          </table:table-cell>
          <table:table-cell table:style-name="Tableau11.B3" office:value-type="float" office:value="12">
            <text:p text:style-name="P53">12</text:p>
          </table:table-cell>
          <table:table-cell table:style-name="Tableau11.B3" office:value-type="float" office:value="4">
            <text:p text:style-name="P53">4</text:p>
          </table:table-cell>
        </table:table-row>
      </table:table>
      <text:p text:style-name="P21"/>
      <text:h text:style-name="P16" text:outline-level="2"><text:bookmark-start text:name="__RefHeading___Toc316608_3078747257"/>Réimsí ar cheart don Aontas díriú orthu chun a sheasamh ar domhan a neartú <text:bookmark-end text:name="__RefHeading___Toc316608_3078747257"/></text:h>
      <text:p text:style-name="P21">Ag féachaint chun cinn, iarradh ar fhreagróirí na réimsí a shainaithint inar cheart don Aontas Eorpach tosaíocht a thabhairt dá iarrachtaí chun a sheasamh ar an ardán domhanda a neartú. I gcomhthéacs atá múnlaithe ag teannas geopholaitiúil leanúnach, éiginnteacht eacnamaíoch, claochlú teicneolaíoch agus dúshláin shochaíocha fhadtéarmacha, tugann an cheist seo léargas luachmhar ar ionchais na saoránach maidir le treo straitéiseach an Aontais Eorpaigh amach anseo.</text:p>
      <text:p text:style-name="P21">Nuair a iarradh orthu na príomhthosaíochtaí a shainaithint, is iad muintir na hEorpa is minice a dhíríonn ar an gcosaint agus ar an tslándáil (39 %), rud a fhágann gurb í an phríomh-shaincheist ar leibhéal an Aontais í. I gcomparáid le mí na Samhna 2025, tá an sciar sin cobhsaí (–1 phointe céatadáin), rud a léiríonn gur fhan tuairimí maidir leis an tsaincheist sin cobhsaí le himeacht ama. Deimhnítear leis na torthaí sin go bhfuil an chosaint agus an tslándáil fós bunaithe go daingean mar phríomhréimse fócais chun seasamh domhanda an Aontais a neartú.</text:p>
      <text:p text:style-name="P21">Is é an dara tosaíocht is minice a luaitear neamhspleáchas fuinnimh, acmhainní agus bonneagair (35 %), a bhfuil méadú suntasach tagtha air (+6 pc) i gcomparáid le mí na Samhna 2025. Léiríonn an t-ardú mór sin imní atá ag dul i méid maidir le slándáil fuinnimh agus neamhspleáchas straitéiseach sa chomhthéacs reatha. Ansin, luann 32 % de na freagróirí iomaíochas, geilleagar agus tionscal, fanann siad cobhsaí ón suirbhé roimhe seo agus léiríonn siad béim leanúnach ar bhonn eacnamaíoch an Aontais a neartú.</text:p>
      <text:p text:style-name="P21">Luann thart ar an gceathrú cuid de na freagróirí an dara grúpa tosaíochtaí. Cláraíonn slándáil bia agus talmhaíocht (23 %) cobhsaíocht choibhneasta (+2 pc), rud a léiríonn aird leanúnach. Níl aon athrú ar luachanna an Aontais, lena n-áirítear an daonlathas agus cosaint chearta an duine (21 %), rud a dhearbhaíonn a thábhacht leanúnach. Tá laghdú (–4 pc) ar an oideachas agus ar an taighde (21 %), áfach, rud a thugann le fios go bhfuil athrú coibhneasta ar thosaíochtaí seachas infheistíocht struchtúrach níos fadtéarmaí.</text:p>
      <text:p text:style-name="P21">Ar leibhéal níos ísle, luann thart ar dhuine as gach seisear freagróirí caidreamh eachtrach agus taidhleoireacht (17 %) agus déimeagrafaíocht, imirce agus aosú an daonra (17 %), gan athrú ó bhí an rabharta roimhe seo ann. Tá laghdú 4 phointe céatadáin tagtha ar ghníomhú ar son na haeráide agus ar laghdú astaíochtaí (15 %), rud a léiríonn laghdú ar sháile i gcomparáid le saincheisteanna eile, agus tá an trádáil idirnáisiúnta (14 %) réasúnta cobhsaí (-2 phointe céatadáin).</text:p>
      <text:p text:style-name="P21">Ní luaitear réimsí eile chomh minic céanna, lena n-áirítear teicneolaíocht agus nuálaíocht, lena n-áirítear an Intleacht Shaorga (IS) (12 %, gan athrú), méadú an Aontais agus caidreamh comharsanachta (8 %, +1 pc), chomh maith leis an euro (7 %, –1 pc) agus cultúr (7 %, –2 pc).</text:p>
      <text:p text:style-name="P21">Ar an iomlán, léiríonn na torthaí sin, cé go bhfuil forlámhas fós ag an gcosaint agus ag an tslándáil, go bhfuil suntasacht bainte amach ag an neamhspleáchas fuinnimh, agus go bhfuil an t-iomaíochas eacnamaíoch fós ina thosaíocht chobhsaí. Ag an am céanna, léiríonn roinnt saincheisteanna fadtéarmacha nó struchtúracha, amhail oideachas agus gníomhú ar son na haeráide, meath coibhneasta, rud a thugann le fios go bhfuil athrú tagtha ar thosaíochtaí poiblí i dtreo ábhair imní níos práinní agus níos straitéisí i dtimpeallacht chasta dhomhanda.</text:p>
      <text:p text:style-name="P21"/>
      <text:p text:style-name="P23"/>
      <text:p text:style-name="P21"><draw:g text:anchor-type="paragraph" draw:z-index="29" draw:name="Forme32" draw:style-name="gr9"><draw:frame draw:style-name="gr331" draw:text-style-name="P105" svg:width="7.919cm" svg:height="12.401cm" svg:x="8.885cm" svg:y="1.67cm"><draw:image xlink:href="Pictures/10000000000001D4000002DD944C1FCC702557E0.png" xlink:type="simple" xlink:show="embed" xlink:actuate="onLoad" draw:mime-type="image/png"><text:p/></draw:image></draw:frame><draw:frame draw:style-name="gr332" draw:text-style-name="P120" svg:width="7.402cm" svg:height="0.578cm" svg:x="1.199cm" svg:y="1.7cm"><draw:text-box><text:p text:style-name="P109"><text:span text:style-name="T41">Cosaint agus slándáil</text:span></text:p></draw:text-box></draw:frame><draw:frame draw:style-name="gr333" draw:text-style-name="P120" svg:width="8.771cm" svg:height="0.578cm" svg:x="0cm" svg:y="2.771cm"><draw:text-box><text:p text:style-name="P109"><text:span text:style-name="T41">Neamhspleáchas fuinnimh, acmhainní agus bonneagair</text:span></text:p></draw:text-box></draw:frame><draw:frame draw:style-name="gr334" draw:text-style-name="P120" svg:width="8.501cm" svg:height="0.578cm" svg:x="0.3cm" svg:y="3.572cm"><draw:text-box><text:p text:style-name="P109"><text:span text:style-name="T41">Iomaíochas, geilleagar agus tionsclaíocht</text:span></text:p></draw:text-box></draw:frame><draw:frame draw:style-name="gr335" draw:text-style-name="P120" svg:width="7.1cm" svg:height="0.578cm" svg:x="1.6cm" svg:y="4.501cm"><draw:text-box><text:p text:style-name="P109"><text:span text:style-name="T41">Slándáil bia agus talmhaíocht</text:span></text:p></draw:text-box></draw:frame><draw:frame draw:style-name="gr336" draw:text-style-name="P120" svg:width="7.501cm" svg:height="0.902cm" svg:x="1.101cm" svg:y="5.401cm"><draw:text-box><text:p text:style-name="P109"><text:span text:style-name="T41">Luachanna an Aontais, lena n-áirítear an daonlathas agus cosaint chearta an duine</text:span></text:p></draw:text-box></draw:frame><draw:frame draw:style-name="gr337" draw:text-style-name="P120" svg:width="7.496cm" svg:height="0.578cm" svg:x="1.199cm" svg:y="6.401cm"><draw:text-box><text:p text:style-name="P109"><text:span text:style-name="T41">Oideachas agus taighde</text:span></text:p></draw:text-box></draw:frame><draw:frame draw:style-name="gr338" draw:text-style-name="P120" svg:width="8.019cm" svg:height="0.578cm" svg:x="0.7cm" svg:y="7.202cm"><draw:text-box><text:p text:style-name="P109"><text:span text:style-name="T41">Caidreamh eachtrach agus taidhleoireacht</text:span></text:p></draw:text-box></draw:frame><draw:frame draw:style-name="gr339" draw:text-style-name="P120" svg:width="8.201cm" svg:height="0.578cm" svg:x="0.499cm" svg:y="8.202cm"><draw:text-box><text:p text:style-name="P109"><text:span text:style-name="T41">Déimeagrafaíocht, imirce agus aosú an daonra</text:span></text:p></draw:text-box></draw:frame><draw:frame draw:style-name="gr340" draw:text-style-name="P120" svg:width="8.501cm" svg:height="0.578cm" svg:x="0.199cm" svg:y="9.17cm"><draw:text-box><text:p text:style-name="P109"><text:span text:style-name="T41">Gníomhú ar son na haeráide agus laghduithe ar astaíochtaí</text:span></text:p></draw:text-box></draw:frame><draw:frame draw:style-name="gr341" draw:text-style-name="P120" svg:width="8.286cm" svg:height="0.578cm" svg:x="0.499cm" svg:y="10.072cm"><draw:text-box><text:p text:style-name="P109"><text:span text:style-name="T41">Trádáil idirnáisiúnta</text:span></text:p></draw:text-box></draw:frame><draw:frame draw:style-name="gr342" draw:text-style-name="P120" svg:width="7.801cm" svg:height="0.902cm" svg:x="1cm" svg:y="10.805cm"><draw:text-box><text:p text:style-name="P109"><text:span text:style-name="T41">Teicneolaíocht agus nuálaíocht, lena n-áirítear an Intleacht Shaorga (IS)</text:span></text:p></draw:text-box></draw:frame><draw:frame draw:style-name="gr343" draw:text-style-name="P120" svg:width="8.21cm" svg:height="0.578cm" svg:x="0.499cm" svg:y="11.8cm"><draw:text-box><text:p text:style-name="P109"><text:span text:style-name="T41">Méadú an Aontais agus caidreamh comharsanachta</text:span></text:p></draw:text-box></draw:frame><draw:frame draw:style-name="gr344" draw:text-style-name="P120" svg:width="2.902cm" svg:height="0.578cm" svg:x="5.699cm" svg:y="12.702cm"><draw:text-box><text:p text:style-name="P109"><text:span text:style-name="T41">An Euro</text:span></text:p></draw:text-box></draw:frame><draw:frame draw:style-name="gr345" draw:text-style-name="P120" svg:width="3.513cm" svg:height="0.578cm" svg:x="5.099cm" svg:y="13.601cm"><draw:text-box><text:p text:style-name="P109"><text:span text:style-name="T41">Cultúr</text:span></text:p></draw:text-box></draw:frame><draw:frame draw:style-name="gr346" draw:text-style-name="P120" svg:width="6.201cm" svg:height="0.578cm" svg:x="2.401cm" svg:y="14.601cm"><draw:text-box><text:p text:style-name="P109"><text:span text:style-name="T41">Eile (SPONTANEOUS)</text:span></text:p></draw:text-box></draw:frame><draw:frame draw:style-name="gr347" draw:text-style-name="P108" svg:width="3.597cm" svg:height="0.902cm" svg:x="4.803cm" svg:y="15.571cm"><draw:text-box><text:p text:style-name="P106"><text:span text:style-name="T41">Ceann ar bith (SPONTANEOUS)</text:span></text:p></draw:text-box></draw:frame><draw:frame draw:style-name="gr348" draw:text-style-name="P120" svg:width="3.795cm" svg:height="0.578cm" svg:x="4.9cm" svg:y="16.471cm"><draw:text-box><text:p text:style-name="P109"><text:span text:style-name="T41">Níl a fhios agam</text:span></text:p></draw:text-box></draw:frame><draw:frame draw:style-name="gr349" draw:text-style-name="P105" svg:width="1.863cm" svg:height="2.675cm" svg:x="9.137cm" svg:y="14.397cm"><draw:image xlink:href="Pictures/100000000000009A000000DD2F70138981676A19.png" xlink:type="simple" xlink:show="embed" xlink:actuate="onLoad" draw:mime-type="image/png"><text:p/></draw:image></draw:frame><draw:frame draw:style-name="gr350" draw:text-style-name="P108" svg:width="15.8cm" svg:height="1.207cm" svg:x="1.3cm" svg:y="0.065cm"><draw:text-box><text:p text:style-name="P106"><text:span text:style-name="T41">QA11ab Ag smaoineamh ar an todhchaí, cé acu de na gnéithe seo a leanas ar cheart don Aontas díriú orthu chun a sheasamh ar domhan a neartú? Ar an gcéad dul síos? Agus ansin? (MAX. 3 FREAGRAÍ) (%)</text:span></text:p></draw:text-box></draw:frame><draw:g draw:style-name="gr4"><draw:frame draw:style-name="gr351" draw:text-style-name="P105" svg:width="4.453cm" svg:height="0.429cm" svg:x="2.947cm" svg:y="17.448cm"><draw:image xlink:href="Pictures/100000000000012E0000001DC2BE608A2F63D3D9.png" xlink:type="simple" xlink:show="embed" xlink:actuate="onLoad" draw:mime-type="image/png"><text:p/></draw:image></draw:frame><draw:frame draw:style-name="gr352" draw:text-style-name="P108" svg:width="2.349cm" svg:height="1.227cm" svg:x="3.6cm" svg:y="17.401cm"><draw:text-box><text:p text:style-name="P106"><text:span text:style-name="T41">Aibreán/Bealtaine 2026</text:span></text:p></draw:text-box></draw:frame><draw:frame draw:style-name="gr353" draw:text-style-name="P108" svg:width="2.128cm" svg:height="0.902cm" svg:x="7.601cm" svg:y="17.401cm"><draw:text-box><text:p text:style-name="P106"><text:span text:style-name="T42">Δ</text:span><text:span text:style-name="T41"> Samhain 2025 </text:span></text:p></draw:text-box></draw:frame></draw:g></draw:g>Ar an leibhéal náisiúnta, tagann an chosaint agus an tslándáil chun cinn mar phríomhthosaíocht in 14 Bhallstát, rud a léiríonn imní fhorleathan faoin gcobhsaíocht gheopholaitiúil agus faoi chosaint leasanna na hEorpa. Thairis sin, luann ar a laghad triúr as gach deichniúr freagróirí an tsaincheist sin i 24 Bhallstát, agus béim á leagan ar a hábharthacht leathan ar fud an Aontais Eorpaigh. Feictear na sciartha is airde de na freagróirí a roghnaíonn cosaint agus slándáil i measc a bpríomhthosaíochtaí sa Liotuáin agus san Ísiltír (54 %), agus ina dhiaidh sin sa Chipir (53 %) agus sa Danmhairg (51 %), áit a dtarraingíonn níos mó ná leath na bhfreagróirí aird ar an tsaincheist sin.</text:p>
      <text:p text:style-name="P23">Is é neamhspleáchas fuinnimh, acmhainní agus bonneagair an phríomhthosaíocht in ocht mBallstát, rud a léiríonn méadú suntasach i gcomparáid leis an rabharta roimhe sin, nuair nár rangaíodh den chéad uair é ach i dtrí thír. Breathnaítear ar na sciartha is airde san Iodáil (44 %), san Ísiltír (42 %), agus sa Ghearmáin (41%). </text:p>
      <text:p text:style-name="P21">Thairis sin, in Éirinn, sroicheann an neamhspleáchas fuinnimh leibhéal atá cothrom le leibhéal na cosanta agus na slándála (34 %), rud a léiríonn suntasacht chomhroinnte an dá thosaíocht sin maidir le hionchais na saoránach a mhúnlú.</text:p>
      <text:p text:style-name="P21"><draw:g text:anchor-type="paragraph" draw:z-index="30" draw:name="Forme33" draw:style-name="gr9"><draw:frame draw:style-name="gr323" draw:text-style-name="P105" svg:width="16.701cm" svg:height="6.188cm" svg:x="0cm" svg:y="3.479cm"><draw:image xlink:href="Pictures/10000000000004EC000001D3EA928023D5D827FB.png" xlink:type="simple" xlink:show="embed" xlink:actuate="onLoad" draw:mime-type="image/png"><text:p/></draw:image></draw:frame><draw:frame draw:style-name="gr324" draw:text-style-name="P105" svg:width="10.344cm" svg:height="1.5cm" svg:x="0.3cm" svg:y="1.62cm"><draw:image xlink:href="Pictures/10000000000001C00000004182890F152BA2DFF4.png" xlink:type="simple" xlink:show="embed" xlink:actuate="onLoad" draw:mime-type="image/png"><text:p/></draw:image></draw:frame><draw:frame draw:style-name="gr325" draw:text-style-name="P108" svg:width="5.1cm" svg:height="0.578cm" svg:x="1cm" svg:y="1.549cm"><draw:text-box><text:p text:style-name="P106"><text:span text:style-name="T41">Cosaint agus slándáil</text:span></text:p></draw:text-box></draw:frame><draw:frame draw:style-name="gr326" draw:text-style-name="P108" svg:width="7.801cm" svg:height="0.578cm" svg:x="1.101cm" svg:y="2.048cm"><draw:text-box><text:p text:style-name="P106"><text:span text:style-name="T41">Neamhspleáchas fuinnimh, acmhainní agus bonneagair</text:span></text:p></draw:text-box></draw:frame><draw:frame draw:style-name="gr327" draw:text-style-name="P108" svg:width="5.541cm" svg:height="0.902cm" svg:x="1.06cm" svg:y="2.549cm"><draw:text-box><text:p text:style-name="P106"><text:span text:style-name="T41">Iomaíochas, geilleagar agus tionsclaíocht</text:span></text:p></draw:text-box></draw:frame><draw:frame draw:style-name="gr328" draw:text-style-name="P108" svg:width="3.495cm" svg:height="0.902cm" svg:x="10.506cm" svg:y="1.62cm"><draw:text-box><text:p text:style-name="P106"><text:span text:style-name="T41">Oideachas agus taighde</text:span></text:p></draw:text-box></draw:frame><draw:frame draw:style-name="gr329" draw:text-style-name="P108" svg:width="5.802cm" svg:height="0.902cm" svg:x="10.599cm" svg:y="2.119cm"><draw:text-box><text:p text:style-name="P106"><text:span text:style-name="T41">Luachanna an Aontais, lena n-áirítear an daonlathas agus cosaint chearta an duine</text:span></text:p></draw:text-box></draw:frame><draw:frame draw:style-name="gr330" draw:text-style-name="P108" svg:width="15.9cm" svg:height="0.902cm" svg:x="0.3cm" svg:y="0.219cm"><draw:text-box><text:p text:style-name="P106"><text:span text:style-name="T41">QA11ab Ag smaoineamh ar an todhchaí, cé acu de na gnéithe seo a leanas ar cheart don Aontas díriú orthu chun a sheasamh ar domhan a neartú? Ar an gcéad dul síos? Agus ansin? (MAX. 3 FREAGRAÍ) (%)</text:span></text:p></draw:text-box></draw:frame></draw:g>Tá an t-iomaíochas, an geilleagar agus an tionsclaíocht ar an bpríomhthosaíocht i gceithre Bhallstát: An Phortaingéil, an Ghréig, an tSlóvaic agus an Bhulgáir, leis na sciartha is airde a taifeadadh sa Phortaingéil (43%) agus sa Ghréig (42%).</text:p>
      <text:p text:style-name="P21">Tá an t-oideachas agus an taighde fós ar an gcéad tosaíocht sa Spáinn, áit a sainaithníonn 34 % de na freagróirí é i measc na réimsí is tábhachtaí chun seasamh domhanda an Aontais a neartú. Cé gurb iad luachanna an Aontais, lena n-áirítear an daonlathas agus cosaint chearta an duine, an ghné is minice a luaitear sa tSualainn (41%).</text:p>
      <text:p text:style-name="P21"/>
      <text:p text:style-name="P23"><draw:g text:anchor-type="paragraph" draw:z-index="31" draw:name="Forme34" draw:style-name="gr9"><draw:frame draw:style-name="gr307" draw:text-style-name="P105" svg:width="10.905cm" svg:height="6.301cm" svg:x="8.7cm" svg:y="0.811cm"><draw:image xlink:href="Pictures/10000000000003F100000247CF3FC202B43B480D.png" xlink:type="simple" xlink:show="embed" xlink:actuate="onLoad" draw:mime-type="image/png"><text:p/></draw:image></draw:frame><draw:frame draw:style-name="gr308" draw:text-style-name="P131" svg:width="7.402cm" svg:height="0.539cm" svg:x="1.199cm" svg:y="1.411cm"><draw:text-box><text:p text:style-name="P109"><text:span text:style-name="T48">Cosaint agus slándáil</text:span></text:p></draw:text-box></draw:frame><draw:frame draw:style-name="gr309" draw:text-style-name="P131" svg:width="8.771cm" svg:height="0.539cm" svg:x="0cm" svg:y="1.868cm"><draw:text-box><text:p text:style-name="P109"><text:span text:style-name="T48">Neamhspleáchas fuinnimh, acmhainní agus bonneagair</text:span></text:p></draw:text-box></draw:frame><draw:frame draw:style-name="gr310" draw:text-style-name="P131" svg:width="8.501cm" svg:height="0.539cm" svg:x="0.3cm" svg:y="2.212cm"><draw:text-box><text:p text:style-name="P109"><text:span text:style-name="T48">Iomaíochas, geilleagar agus tionsclaíocht</text:span></text:p></draw:text-box></draw:frame><draw:frame draw:style-name="gr311" draw:text-style-name="P131" svg:width="7.1cm" svg:height="0.539cm" svg:x="1.6cm" svg:y="2.61cm"><draw:text-box><text:p text:style-name="P109"><text:span text:style-name="T48">Slándáil bia agus talmhaíocht</text:span></text:p></draw:text-box></draw:frame><draw:frame draw:style-name="gr312" draw:text-style-name="P131" svg:width="8.002cm" svg:height="0.825cm" svg:x="0.6cm" svg:y="2.997cm"><draw:text-box><text:p text:style-name="P109"><text:span text:style-name="T48">Luachanna an Aontais, lena n-áirítear an daonlathas agus cosaint chearta an duine</text:span></text:p></draw:text-box></draw:frame><draw:frame draw:style-name="gr313" draw:text-style-name="P131" svg:width="7.894cm" svg:height="0.539cm" svg:x="0.801cm" svg:y="3.425cm"><draw:text-box><text:p text:style-name="P109"><text:span text:style-name="T48">Oideachas agus taighde</text:span></text:p></draw:text-box></draw:frame><draw:frame draw:style-name="gr314" draw:text-style-name="P131" svg:width="8.019cm" svg:height="0.539cm" svg:x="0.7cm" svg:y="3.766cm"><draw:text-box><text:p text:style-name="P109"><text:span text:style-name="T48">Caidreamh eachtrach agus taidhleoireacht</text:span></text:p></draw:text-box></draw:frame><draw:frame draw:style-name="gr315" draw:text-style-name="P131" svg:width="8.201cm" svg:height="0.539cm" svg:x="0.499cm" svg:y="4.194cm"><draw:text-box><text:p text:style-name="P109"><text:span text:style-name="T48">Déimeagrafaíocht, imirce agus aosú an daonra</text:span></text:p></draw:text-box></draw:frame><draw:frame draw:style-name="gr316" draw:text-style-name="P131" svg:width="8.501cm" svg:height="0.539cm" svg:x="0.199cm" svg:y="4.611cm"><draw:text-box><text:p text:style-name="P109"><text:span text:style-name="T48">Gníomhú ar son na haeráide agus laghduithe ar astaíochtaí</text:span></text:p></draw:text-box></draw:frame><draw:frame draw:style-name="gr317" draw:text-style-name="P131" svg:width="8.286cm" svg:height="0.539cm" svg:x="0.499cm" svg:y="4.995cm"><draw:text-box><text:p text:style-name="P109"><text:span text:style-name="T48">Trádáil idirnáisiúnta</text:span></text:p></draw:text-box></draw:frame><draw:frame draw:style-name="gr318" draw:text-style-name="P131" svg:width="7.801cm" svg:height="0.825cm" svg:x="1cm" svg:y="5.311cm"><draw:text-box><text:p text:style-name="P109"><text:span text:style-name="T48">Teicneolaíocht agus nuálaíocht, lena n-áirítear an Intleacht Shaorga (IS)</text:span></text:p></draw:text-box></draw:frame><draw:frame draw:style-name="gr319" draw:text-style-name="P131" svg:width="8.21cm" svg:height="0.539cm" svg:x="0.499cm" svg:y="5.738cm"><draw:text-box><text:p text:style-name="P109"><text:span text:style-name="T48">Méadú an Aontais agus caidreamh comharsanachta</text:span></text:p></draw:text-box></draw:frame><draw:frame draw:style-name="gr320" draw:text-style-name="P131" svg:width="2.902cm" svg:height="0.539cm" svg:x="5.699cm" svg:y="6.122cm"><draw:text-box><text:p text:style-name="P109"><text:span text:style-name="T48">An Euro</text:span></text:p></draw:text-box></draw:frame><draw:frame draw:style-name="gr321" draw:text-style-name="P131" svg:width="3.513cm" svg:height="0.539cm" svg:x="5.099cm" svg:y="6.509cm"><draw:text-box><text:p text:style-name="P109"><text:span text:style-name="T48">Cultúr</text:span></text:p></draw:text-box></draw:frame><draw:frame draw:style-name="gr322" draw:text-style-name="P108" svg:width="16.865cm" svg:height="0.902cm" svg:x="2.036cm" svg:y="0.111cm"><draw:text-box><text:p text:style-name="P106"><text:span text:style-name="T41">QA11ab Ag smaoineamh ar an todhchaí, cé acu de na gnéithe seo a leanas ar cheart don Aontas díriú orthu chun a sheasamh ar domhan a neartú? Ar an gcéad dul síos? Agus ansin? (MAX. 3 FREAGRAÍ) (%)</text:span></text:p></draw:text-box></draw:frame></draw:g></text:p>
      <text:p text:style-name="P21">Feictear difríochtaí i dtosaíochtaí chun seasamh domhanda an Aontais Eorpaigh a neartú i roinnt grúpaí sochdhéimeagrafacha.</text:p>
      <text:p text:style-name="P21">Tá éagsúlachtaí de réir inscne fós réasúnta teoranta, cé gur féidir roinnt difríochtaí a thabhairt faoi deara. Is mó an seans go dtabharfaidh fir tús áite don iomaíochas, don gheilleagar agus don tionsclaíocht (35 % i gcomparáid le 30 %) agus don teicneolaíocht agus don nuálaíocht, lena n-áirítear an intleacht shaorga (14 % i gcomparáid le 10 %). Os a choinne sin, is mó seans go leagfaidh mná béim ar luachanna an Aontais, lena n-áirítear an daonlathas agus cosaint chearta an duine (23 % vs 18 %) agus oideachas agus taighde (23 % vs 20 %).</text:p>
      <text:p text:style-name="P21">Tá difríochtaí níos suntasaí le feiceáil ar fud aoisghrúpaí. Méadaíonn an tábhacht a bhaineann le cosaint agus slándáil le haois, ag ardú ó 33 % i measc freagróirí idir 15-24 bliana d’aois go 41 % i measc iad siúd atá 55 bliana d’aois nó níos sine. Feictear patrún den chineál céanna maidir le slándáil bia agus talmhaíocht, a mhéadaíonn ó 17 % go 26 % ar fud na n-aoisghrúpaí céanna. Os a choinne sin, cuireann freagróirí níos óige béim níos mó ar thosaíochtaí níos fadtéarmaí agus ar thosaíochtaí atá dírithe ar an nuálaíocht. Luann 31 % díobh siúd idir 15 agus 24 bliana d’aois oideachas agus taighde, i gcomparáid le 19 % díobh siúd atá 55 bliana d’aois nó níos sine, agus laghdaíonn an teicneolaíocht agus an nuálaíocht ó 19 % go 9 %, agus laghdaíonn an cultúr ó 11 % go 6 %. <text:span text:style-name="T39">Ó</text:span> bhéal, is mó seans go dtabharfaidh freagróirí idir 40 agus 54 bliana d’aois tosaíocht don iomaíochas, don gheilleagar agus don tionsclaíocht (34 % vs 29 % i measc an ghrúpa is óige), agus is minice a luaitear neamhspleáchas, acmhainní agus bonneagair fuinnimh i measc daoine atá 25 bliana d’aois agus os a chionn (36 % vs 28 %), rud a léiríonn ábhair imní níos láidre a bhaineann le cobhsaíocht eacnamaíoch, slándáil an tsoláthair, agus uathriail straitéiseach i measc pobail níos sine agus pobail atá gníomhach ó thaobh an gheilleagair de.</text:p>
      <text:p text:style-name="P21">Tá baint ag leibhéal oideachais freisin le roinnt difríochtaí i dtosaíochtaí. Is mó seans go luafaidh freagróirí a bhfuil leibhéal níos airde oideachais acu réimsí fadtéarmacha agus straitéiseacha, amhail neamhspleáchas fuinnimh, acmhainní agus bonneagair (38 % vs 33 % ina measc siúd a bhfuil leibhéal íseal oideachais acu), luachanna an Aontais, lena n-áirítear an daonlathas agus cosaint chearta an duine (25 % vs 17 %), caidreamh eachtrach agus taidhleoireacht (20 % vs 14 %), agus teicneolaíocht agus nuálaíocht, lena n-áirítear an intleacht shaorga (16 % vs 8 %), agus gníomhú ar son na haeráide (18 % vs 13 %). Os a choinne sin, is mó seans go dtabharfaidh freagróirí a bhfuil leibhéal níos ísle oideachais acu tosaíocht don tslándáil bia agus don talmhaíocht (26 % vs 19 % i measc freagróirí ardoilte), rud a léiríonn fócas níos láidre ar ábhair imní níos láithrí agus níos inláimhsithe.</text:p>
      <text:p text:style-name="P22"><text:soft-page-break/>is cosúil nach bhfuil ach tionchar teoranta ag an staid airgeadais ar na tosaíochtaí a luaigh na freagróirí. De ghnáth bíonn difríochtaí measartha ar fud an chuid is mó de na réimsí, le heisceacht shuntasach amháin. Is mó seans go n-aithneoidh freagróirí nach mbíonn deacrachtaí acu riamh nó nach mbíonn deacrachtaí acu riamh a mbillí a íoc an chosaint agus an tslándáil mar thosaíocht (40%, i gcomparáid le 34% díobh siúd a mbíonn deacrachtaí acu an chuid is mó den am).</text:p>
      <text:p text:style-name="P21">Tá íomhá na bhfreagróirí den Aontas Eorpach nasctha lena dtosaíochtaí freisin. Iad siúd a bhfuil dearcadh dearfach acu i leith an Aontais, is mó seans go gcuirfidh siad béim ar neamhspleáchas, acmhainní agus bonneagair fuinnimh (37 % vs 34 % ina measc siúd a bhfuil íomhá dhiúltach acu), luachanna an Aontais, lena n-áirítear an daonlathas agus cosaint chearta an duine (23 % vs 15 %), gníomhú ar son na haeráide agus laghdú astaíochtaí (18 % vs 9 %), agus teicneolaíocht agus nuálaíocht, lena n-áirítear an intleacht shaorga (14 % vs 8 %). Os a choinne sin, cuireann freagróirí a bhfuil íomhá dhiúltach acu den Aontas béim níos mó ar shlándáil bia agus ar thalmhaíocht (27 % vs 22 %).</text:p>
      <text:p text:style-name="P21"/>
      <table:table table:name="Tableau12" table:style-name="Tableau12">
        <table:table-column table:style-name="Tableau12.A"/>
        <table:table-column table:style-name="Tableau12.B"/>
        <table:table-column table:style-name="Tableau12.C"/>
        <table:table-column table:style-name="Tableau12.D"/>
        <table:table-column table:style-name="Tableau12.B"/>
        <table:table-column table:style-name="Tableau12.F"/>
        <table:table-column table:style-name="Tableau12.G"/>
        <table:table-column table:style-name="Tableau12.H"/>
        <table:table-column table:style-name="Tableau12.I"/>
        <table:table-column table:style-name="Tableau12.J"/>
        <table:table-column table:style-name="Tableau12.B"/>
        <table:table-column table:style-name="Tableau12.A"/>
        <table:table-column table:style-name="Tableau12.M"/>
        <table:table-column table:style-name="Tableau12.B"/>
        <table:table-column table:style-name="Tableau12.O"/>
        <table:table-column table:style-name="Tableau12.M"/>
        <table:table-column table:style-name="Tableau12.Q"/>
        <table:table-column table:style-name="Tableau12.R"/>
        <table:table-row>
          <table:table-cell table:style-name="Tableau12.A1" table:number-columns-spanned="18" office:value-type="string">
            <text:p text:style-name="P80">QA11ab Ag smaoineamh ar an todhchaí, cé acu de na gnéithe seo a leanas ar cheart don Aontas díriú orthu chun a sheasamh ar domhan a neartú? ar an gcéad dul síos? Agus ansin? (MAX. 3 ANSWERS) (% - A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2"/>
          </table:table-cell>
          <table:table-cell table:style-name="Tableau12.A1" office:value-type="string">
            <text:p text:style-name="P93">Cosaint agus slándáil </text:p>
          </table:table-cell>
          <table:table-cell table:style-name="Tableau12.A1" office:value-type="string">
            <text:p text:style-name="P93">Neamhspleáchas fuinnimh, acmhainní agus bonneagair </text:p>
          </table:table-cell>
          <table:table-cell table:style-name="Tableau12.A1" office:value-type="string">
            <text:p text:style-name="P93">Iomaíochas, geilleagar agus tionsclaíocht</text:p>
          </table:table-cell>
          <table:table-cell table:style-name="Tableau12.A1" office:value-type="string">
            <text:p text:style-name="P93">Slándáil bia agus talmhaíocht </text:p>
          </table:table-cell>
          <table:table-cell table:style-name="Tableau12.A1" office:value-type="string">
            <text:p text:style-name="P93">Luachanna an Aontais, lena n-áirítear an daonlathas agus cosaint chearta an duine </text:p>
          </table:table-cell>
          <table:table-cell table:style-name="Tableau12.A1" office:value-type="string">
            <text:p text:style-name="P93">Oideachas agus taighde </text:p>
          </table:table-cell>
          <table:table-cell table:style-name="Tableau12.A1" office:value-type="string">
            <text:p text:style-name="P93">Caidreamh eachtrach agus taidhleoireacht </text:p>
          </table:table-cell>
          <table:table-cell table:style-name="Tableau12.A1" office:value-type="string">
            <text:p text:style-name="P93">Déimeagrafaíocht, imirce agus aosú an daonra </text:p>
          </table:table-cell>
          <table:table-cell table:style-name="Tableau12.A1" office:value-type="string">
            <text:p text:style-name="P93">Gníomhú ar son na haeráide agus laghduithe ar astaíochtaí </text:p>
          </table:table-cell>
          <table:table-cell table:style-name="Tableau12.A1" office:value-type="string">
            <text:p text:style-name="P93">Trádáil idirnáisiúnta </text:p>
          </table:table-cell>
          <table:table-cell table:style-name="Tableau12.A1" office:value-type="string">
            <text:p text:style-name="P93">Teicneolaíocht agus nuálaíocht, lena n-áirítear an Intleacht Shaorga (IS) </text:p>
          </table:table-cell>
          <table:table-cell table:style-name="Tableau12.A1" office:value-type="string">
            <text:p text:style-name="P93">Méadú an Aontais agus caidreamh comharsanachta </text:p>
          </table:table-cell>
          <table:table-cell table:style-name="Tableau12.A1" office:value-type="string">
            <text:p text:style-name="P93">An Euro </text:p>
          </table:table-cell>
          <table:table-cell table:style-name="Tableau12.A1" office:value-type="string">
            <text:p text:style-name="P93">Cultúr </text:p>
          </table:table-cell>
          <table:table-cell table:style-name="Tableau12.A1" office:value-type="string">
            <text:p text:style-name="P93">Eile (SPONTANEOUS)</text:p>
          </table:table-cell>
          <table:table-cell table:style-name="Tableau12.A1" office:value-type="string">
            <text:p text:style-name="P93">Ceann ar bith (SPONTANEOUS)</text:p>
          </table:table-cell>
          <table:table-cell table:style-name="Tableau12.A1" office:value-type="string">
            <text:p text:style-name="P93">Níl a fhios agam</text:p>
          </table:table-cell>
        </table:table-row>
        <table:table-row>
          <table:table-cell table:style-name="Tableau12.A1" office:value-type="string">
            <text:p text:style-name="P94">AE27 </text:p>
          </table:table-cell>
          <table:table-cell table:style-name="Tableau12.B3" office:value-type="float" office:value="39">
            <text:p text:style-name="P93">39</text:p>
          </table:table-cell>
          <table:table-cell table:style-name="Tableau12.B3" office:value-type="float" office:value="35">
            <text:p text:style-name="P93">35</text:p>
          </table:table-cell>
          <table:table-cell table:style-name="Tableau12.B3" office:value-type="float" office:value="32">
            <text:p text:style-name="P93">32</text:p>
          </table:table-cell>
          <table:table-cell table:style-name="Tableau12.B3" office:value-type="float" office:value="23">
            <text:p text:style-name="P93">23</text:p>
          </table:table-cell>
          <table:table-cell table:style-name="Tableau12.B3" office:value-type="float" office:value="21">
            <text:p text:style-name="P93">21</text:p>
          </table:table-cell>
          <table:table-cell table:style-name="Tableau12.B3" office:value-type="float" office:value="21">
            <text:p text:style-name="P93">21</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5">
            <text:p text:style-name="P93">15</text:p>
          </table:table-cell>
          <table:table-cell table:style-name="Tableau12.B3" office:value-type="float" office:value="14">
            <text:p text:style-name="P93">14</text:p>
          </table:table-cell>
          <table:table-cell table:style-name="Tableau12.B3" office:value-type="float" office:value="12">
            <text:p text:style-name="P93">12</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4" table:number-columns-spanned="18" office:value-type="string">
            <text:p text:style-name="P76">Inscn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Fear </text:p>
          </table:table-cell>
          <table:table-cell table:style-name="Tableau12.B3" office:value-type="float" office:value="40">
            <text:p text:style-name="P93">40</text:p>
          </table:table-cell>
          <table:table-cell table:style-name="Tableau12.B3" office:value-type="float" office:value="36">
            <text:p text:style-name="P93">36</text:p>
          </table:table-cell>
          <table:table-cell table:style-name="Tableau12.B3" office:value-type="float" office:value="35">
            <text:p text:style-name="P93">35</text:p>
          </table:table-cell>
          <table:table-cell table:style-name="Tableau12.B3" office:value-type="float" office:value="22">
            <text:p text:style-name="P93">22</text:p>
          </table:table-cell>
          <table:table-cell table:style-name="Tableau12.B3" office:value-type="float" office:value="20">
            <text:p text:style-name="P93">20</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8">
            <text:p text:style-name="P93">18</text:p>
          </table:table-cell>
          <table:table-cell table:style-name="Tableau12.B3" office:value-type="float" office:value="14">
            <text:p text:style-name="P93">14</text:p>
          </table:table-cell>
          <table:table-cell table:style-name="Tableau12.B3" office:value-type="float" office:value="16">
            <text:p text:style-name="P93">16</text:p>
          </table:table-cell>
          <table:table-cell table:style-name="Tableau12.B3" office:value-type="float" office:value="14">
            <text:p text:style-name="P93">14</text:p>
          </table:table-cell>
          <table:table-cell table:style-name="Tableau12.B3" office:value-type="float" office:value="8">
            <text:p text:style-name="P93">8</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1" office:value-type="string">
            <text:p text:style-name="P94">Bean </text:p>
          </table:table-cell>
          <table:table-cell table:style-name="Tableau12.B3" office:value-type="float" office:value="38">
            <text:p text:style-name="P93">38</text:p>
          </table:table-cell>
          <table:table-cell table:style-name="Tableau12.B3" office:value-type="float" office:value="34">
            <text:p text:style-name="P93">34</text:p>
          </table:table-cell>
          <table:table-cell table:style-name="Tableau12.B3" office:value-type="float" office:value="30">
            <text:p text:style-name="P93">30</text:p>
          </table:table-cell>
          <table:table-cell table:style-name="Tableau12.B3" office:value-type="float" office:value="25">
            <text:p text:style-name="P93">25</text:p>
          </table:table-cell>
          <table:table-cell table:style-name="Tableau12.B3" office:value-type="float" office:value="23">
            <text:p text:style-name="P93">23</text:p>
          </table:table-cell>
          <table:table-cell table:style-name="Tableau12.B3" office:value-type="float" office:value="23">
            <text:p text:style-name="P93">23</text:p>
          </table:table-cell>
          <table:table-cell table:style-name="Tableau12.B3" office:value-type="float" office:value="18">
            <text:p text:style-name="P93">18</text:p>
          </table:table-cell>
          <table:table-cell table:style-name="Tableau12.B3" office:value-type="float" office:value="17">
            <text:p text:style-name="P93">17</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10">
            <text:p text:style-name="P93">10</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2">
            <text:p text:style-name="P93">2</text:p>
          </table:table-cell>
        </table:table-row>
        <table:table-row>
          <table:table-cell table:style-name="Tableau12.A4" table:number-columns-spanned="18" office:value-type="string">
            <text:p text:style-name="P76">Ao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15- 24 </text:p>
          </table:table-cell>
          <table:table-cell table:style-name="Tableau12.B3" office:value-type="float" office:value="33">
            <text:p text:style-name="P93">33</text:p>
          </table:table-cell>
          <table:table-cell table:style-name="Tableau12.B3" office:value-type="float" office:value="28">
            <text:p text:style-name="P93">28</text:p>
          </table:table-cell>
          <table:table-cell table:style-name="Tableau12.B3" office:value-type="float" office:value="29">
            <text:p text:style-name="P93">29</text:p>
          </table:table-cell>
          <table:table-cell table:style-name="Tableau12.B3" office:value-type="float" office:value="17">
            <text:p text:style-name="P93">17</text:p>
          </table:table-cell>
          <table:table-cell table:style-name="Tableau12.B3" office:value-type="float" office:value="31">
            <text:p text:style-name="P93">31</text:p>
          </table:table-cell>
          <table:table-cell table:style-name="Tableau12.B3" office:value-type="float" office:value="19">
            <text:p text:style-name="P93">19</text:p>
          </table:table-cell>
          <table:table-cell table:style-name="Tableau12.B3" office:value-type="float" office:value="14">
            <text:p text:style-name="P93">14</text:p>
          </table:table-cell>
          <table:table-cell table:style-name="Tableau12.B3" office:value-type="float" office:value="18">
            <text:p text:style-name="P93">18</text:p>
          </table:table-cell>
          <table:table-cell table:style-name="Tableau12.B3" office:value-type="float" office:value="18">
            <text:p text:style-name="P93">18</text:p>
          </table:table-cell>
          <table:table-cell table:style-name="Tableau12.B3" office:value-type="float" office:value="17">
            <text:p text:style-name="P93">17</text:p>
          </table:table-cell>
          <table:table-cell table:style-name="Tableau12.B3" office:value-type="float" office:value="19">
            <text:p text:style-name="P93">19</text:p>
          </table:table-cell>
          <table:table-cell table:style-name="Tableau12.B3" office:value-type="float" office:value="9">
            <text:p text:style-name="P93">9</text:p>
          </table:table-cell>
          <table:table-cell table:style-name="Tableau12.B3" office:value-type="float" office:value="8">
            <text:p text:style-name="P93">8</text:p>
          </table:table-cell>
          <table:table-cell table:style-name="Tableau12.B3" office:value-type="float" office:value="11">
            <text:p text:style-name="P93">11</text:p>
          </table:table-cell>
          <table:table-cell table:style-name="Tableau12.B3" office:value-type="float" office:value="0">
            <text:p text:style-name="P93">0</text:p>
          </table:table-cell>
          <table:table-cell table:style-name="Tableau12.B3" office:value-type="float" office:value="1">
            <text:p text:style-name="P93">1</text:p>
          </table:table-cell>
          <table:table-cell table:style-name="Tableau12.B3" office:value-type="float" office:value="0">
            <text:p text:style-name="P93">0</text:p>
          </table:table-cell>
        </table:table-row>
        <table:table-row>
          <table:table-cell table:style-name="Tableau12.A1" office:value-type="string">
            <text:p text:style-name="P94">25—39 </text:p>
          </table:table-cell>
          <table:table-cell table:style-name="Tableau12.B3" office:value-type="float" office:value="38">
            <text:p text:style-name="P93">38</text:p>
          </table:table-cell>
          <table:table-cell table:style-name="Tableau12.B3" office:value-type="float" office:value="36">
            <text:p text:style-name="P93">36</text:p>
          </table:table-cell>
          <table:table-cell table:style-name="Tableau12.B3" office:value-type="float" office:value="33">
            <text:p text:style-name="P93">33</text:p>
          </table:table-cell>
          <table:table-cell table:style-name="Tableau12.B3" office:value-type="float" office:value="22">
            <text:p text:style-name="P93">22</text:p>
          </table:table-cell>
          <table:table-cell table:style-name="Tableau12.B3" office:value-type="float" office:value="22">
            <text:p text:style-name="P93">22</text:p>
          </table:table-cell>
          <table:table-cell table:style-name="Tableau12.B3" office:value-type="float" office:value="22">
            <text:p text:style-name="P93">22</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4">
            <text:p text:style-name="P93">14</text:p>
          </table:table-cell>
          <table:table-cell table:style-name="Tableau12.B3" office:value-type="float" office:value="15">
            <text:p text:style-name="P93">15</text:p>
          </table:table-cell>
          <table:table-cell table:style-name="Tableau12.B3" office:value-type="float" office:value="13">
            <text:p text:style-name="P93">13</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0">
            <text:p text:style-name="P93">0</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40-54 </text:p>
          </table:table-cell>
          <table:table-cell table:style-name="Tableau12.B3" office:value-type="float" office:value="39">
            <text:p text:style-name="P93">39</text:p>
          </table:table-cell>
          <table:table-cell table:style-name="Tableau12.B3" office:value-type="float" office:value="36">
            <text:p text:style-name="P93">36</text:p>
          </table:table-cell>
          <table:table-cell table:style-name="Tableau12.B3" office:value-type="float" office:value="34">
            <text:p text:style-name="P93">34</text:p>
          </table:table-cell>
          <table:table-cell table:style-name="Tableau12.B3" office:value-type="float" office:value="23">
            <text:p text:style-name="P93">23</text:p>
          </table:table-cell>
          <table:table-cell table:style-name="Tableau12.B3" office:value-type="float" office:value="20">
            <text:p text:style-name="P93">20</text:p>
          </table:table-cell>
          <table:table-cell table:style-name="Tableau12.B3" office:value-type="float" office:value="20">
            <text:p text:style-name="P93">20</text:p>
          </table:table-cell>
          <table:table-cell table:style-name="Tableau12.B3" office:value-type="float" office:value="16">
            <text:p text:style-name="P93">16</text:p>
          </table:table-cell>
          <table:table-cell table:style-name="Tableau12.B3" office:value-type="float" office:value="20">
            <text:p text:style-name="P93">20</text:p>
          </table:table-cell>
          <table:table-cell table:style-name="Tableau12.B3" office:value-type="float" office:value="14">
            <text:p text:style-name="P93">14</text:p>
          </table:table-cell>
          <table:table-cell table:style-name="Tableau12.B3" office:value-type="float" office:value="15">
            <text:p text:style-name="P93">15</text:p>
          </table:table-cell>
          <table:table-cell table:style-name="Tableau12.B3" office:value-type="float" office:value="13">
            <text:p text:style-name="P93">13</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1" office:value-type="string">
            <text:p text:style-name="P94">&gt;=55</text:p>
          </table:table-cell>
          <table:table-cell table:style-name="Tableau12.B3" office:value-type="float" office:value="41">
            <text:p text:style-name="P93">41</text:p>
          </table:table-cell>
          <table:table-cell table:style-name="Tableau12.B3" office:value-type="float" office:value="36">
            <text:p text:style-name="P93">36</text:p>
          </table:table-cell>
          <table:table-cell table:style-name="Tableau12.B3" office:value-type="float" office:value="32">
            <text:p text:style-name="P93">32</text:p>
          </table:table-cell>
          <table:table-cell table:style-name="Tableau12.B3" office:value-type="float" office:value="26">
            <text:p text:style-name="P93">26</text:p>
          </table:table-cell>
          <table:table-cell table:style-name="Tableau12.B3" office:value-type="float" office:value="19">
            <text:p text:style-name="P93">19</text:p>
          </table:table-cell>
          <table:table-cell table:style-name="Tableau12.B3" office:value-type="float" office:value="21">
            <text:p text:style-name="P93">21</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5">
            <text:p text:style-name="P93">15</text:p>
          </table:table-cell>
          <table:table-cell table:style-name="Tableau12.B3" office:value-type="float" office:value="13">
            <text:p text:style-name="P93">13</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6">
            <text:p text:style-name="P93">6</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row>
          <table:table-cell table:style-name="Tableau12.A4" table:number-columns-spanned="18" office:value-type="string">
            <text:p text:style-name="P76">Leibhéal oideacha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Leibhéal íseal oideachais (ISCED 0- 2) </text:p>
          </table:table-cell>
          <table:table-cell table:style-name="Tableau12.B3" office:value-type="float" office:value="39">
            <text:p text:style-name="P93">39</text:p>
          </table:table-cell>
          <table:table-cell table:style-name="Tableau12.B3" office:value-type="float" office:value="33">
            <text:p text:style-name="P93">33</text:p>
          </table:table-cell>
          <table:table-cell table:style-name="Tableau12.B3" office:value-type="float" office:value="33">
            <text:p text:style-name="P93">33</text:p>
          </table:table-cell>
          <table:table-cell table:style-name="Tableau12.B3" office:value-type="float" office:value="26">
            <text:p text:style-name="P93">26</text:p>
          </table:table-cell>
          <table:table-cell table:style-name="Tableau12.B3" office:value-type="float" office:value="21">
            <text:p text:style-name="P93">21</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4">
            <text:p text:style-name="P93">14</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3">
            <text:p text:style-name="P93">3</text:p>
          </table:table-cell>
        </table:table-row>
        <table:table-row>
          <table:table-cell table:style-name="Tableau12.A1" office:value-type="string">
            <text:p text:style-name="P94">Meánleibhéal oideachais (ISCED 3—4) </text:p>
          </table:table-cell>
          <table:table-cell table:style-name="Tableau12.B3" office:value-type="float" office:value="40">
            <text:p text:style-name="P93">40</text:p>
          </table:table-cell>
          <table:table-cell table:style-name="Tableau12.B3" office:value-type="float" office:value="35">
            <text:p text:style-name="P93">35</text:p>
          </table:table-cell>
          <table:table-cell table:style-name="Tableau12.B3" office:value-type="float" office:value="32">
            <text:p text:style-name="P93">32</text:p>
          </table:table-cell>
          <table:table-cell table:style-name="Tableau12.B3" office:value-type="float" office:value="24">
            <text:p text:style-name="P93">24</text:p>
          </table:table-cell>
          <table:table-cell table:style-name="Tableau12.B3" office:value-type="float" office:value="20">
            <text:p text:style-name="P93">20</text:p>
          </table:table-cell>
          <table:table-cell table:style-name="Tableau12.B3" office:value-type="float" office:value="20">
            <text:p text:style-name="P93">20</text:p>
          </table:table-cell>
          <table:table-cell table:style-name="Tableau12.B3" office:value-type="float" office:value="18">
            <text:p text:style-name="P93">18</text:p>
          </table:table-cell>
          <table:table-cell table:style-name="Tableau12.B3" office:value-type="float" office:value="18">
            <text:p text:style-name="P93">18</text:p>
          </table:table-cell>
          <table:table-cell table:style-name="Tableau12.B3" office:value-type="float" office:value="14">
            <text:p text:style-name="P93">14</text:p>
          </table:table-cell>
          <table:table-cell table:style-name="Tableau12.B3" office:value-type="float" office:value="15">
            <text:p text:style-name="P93">15</text:p>
          </table:table-cell>
          <table:table-cell table:style-name="Tableau12.B3" office:value-type="float" office:value="11">
            <text:p text:style-name="P93">11</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Ardleibhéal oideachais (ISCED 5-8) </text:p>
          </table:table-cell>
          <table:table-cell table:style-name="Tableau12.B3" office:value-type="float" office:value="37">
            <text:p text:style-name="P93">37</text:p>
          </table:table-cell>
          <table:table-cell table:style-name="Tableau12.B3" office:value-type="float" office:value="38">
            <text:p text:style-name="P93">38</text:p>
          </table:table-cell>
          <table:table-cell table:style-name="Tableau12.B3" office:value-type="float" office:value="32">
            <text:p text:style-name="P93">32</text:p>
          </table:table-cell>
          <table:table-cell table:style-name="Tableau12.B3" office:value-type="float" office:value="19">
            <text:p text:style-name="P93">19</text:p>
          </table:table-cell>
          <table:table-cell table:style-name="Tableau12.B3" office:value-type="float" office:value="23">
            <text:p text:style-name="P93">23</text:p>
          </table:table-cell>
          <table:table-cell table:style-name="Tableau12.B3" office:value-type="float" office:value="25">
            <text:p text:style-name="P93">25</text:p>
          </table:table-cell>
          <table:table-cell table:style-name="Tableau12.B3" office:value-type="float" office:value="15">
            <text:p text:style-name="P93">15</text:p>
          </table:table-cell>
          <table:table-cell table:style-name="Tableau12.B3" office:value-type="float" office:value="20">
            <text:p text:style-name="P93">20</text:p>
          </table:table-cell>
          <table:table-cell table:style-name="Tableau12.B3" office:value-type="float" office:value="18">
            <text:p text:style-name="P93">18</text:p>
          </table:table-cell>
          <table:table-cell table:style-name="Tableau12.B3" office:value-type="float" office:value="12">
            <text:p text:style-name="P93">12</text:p>
          </table:table-cell>
          <table:table-cell table:style-name="Tableau12.B3" office:value-type="float" office:value="16">
            <text:p text:style-name="P93">16</text:p>
          </table:table-cell>
          <table:table-cell table:style-name="Tableau12.B3" office:value-type="float" office:value="8">
            <text:p text:style-name="P93">8</text:p>
          </table:table-cell>
          <table:table-cell table:style-name="Tableau12.B3" office:value-type="float" office:value="6">
            <text:p text:style-name="P93">6</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0">
            <text:p text:style-name="P93">0</text:p>
          </table:table-cell>
        </table:table-row>
        <table:table-row>
          <table:table-cell table:style-name="Tableau12.A4" table:number-columns-spanned="18" office:value-type="string">
            <text:p text:style-name="P76">Catagóir shochghairmiú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Féinfhostaithe </text:p>
          </table:table-cell>
          <table:table-cell table:style-name="Tableau12.B3" office:value-type="float" office:value="37">
            <text:p text:style-name="P93">37</text:p>
          </table:table-cell>
          <table:table-cell table:style-name="Tableau12.B3" office:value-type="float" office:value="37">
            <text:p text:style-name="P93">37</text:p>
          </table:table-cell>
          <table:table-cell table:style-name="Tableau12.B3" office:value-type="float" office:value="33">
            <text:p text:style-name="P93">33</text:p>
          </table:table-cell>
          <table:table-cell table:style-name="Tableau12.B3" office:value-type="float" office:value="26">
            <text:p text:style-name="P93">26</text:p>
          </table:table-cell>
          <table:table-cell table:style-name="Tableau12.B3" office:value-type="float" office:value="21">
            <text:p text:style-name="P93">21</text:p>
          </table:table-cell>
          <table:table-cell table:style-name="Tableau12.B3" office:value-type="float" office:value="18">
            <text:p text:style-name="P93">18</text:p>
          </table:table-cell>
          <table:table-cell table:style-name="Tableau12.B3" office:value-type="float" office:value="17">
            <text:p text:style-name="P93">17</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14">
            <text:p text:style-name="P93">14</text:p>
          </table:table-cell>
          <table:table-cell table:style-name="Tableau12.B3" office:value-type="float" office:value="8">
            <text:p text:style-name="P93">8</text:p>
          </table:table-cell>
          <table:table-cell table:style-name="Tableau12.B3" office:value-type="float" office:value="9">
            <text:p text:style-name="P93">9</text:p>
          </table:table-cell>
          <table:table-cell table:style-name="Tableau12.B3" office:value-type="float" office:value="8">
            <text:p text:style-name="P93">8</text:p>
          </table:table-cell>
          <table:table-cell table:style-name="Tableau12.B3" office:value-type="float" office:value="0">
            <text:p text:style-name="P93">0</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1" office:value-type="string">
            <text:p text:style-name="P94">Bainisteoirí </text:p>
          </table:table-cell>
          <table:table-cell table:style-name="Tableau12.B3" office:value-type="float" office:value="39">
            <text:p text:style-name="P93">39</text:p>
          </table:table-cell>
          <table:table-cell table:style-name="Tableau12.B3" office:value-type="float" office:value="39">
            <text:p text:style-name="P93">39</text:p>
          </table:table-cell>
          <table:table-cell table:style-name="Tableau12.B3" office:value-type="float" office:value="35">
            <text:p text:style-name="P93">35</text:p>
          </table:table-cell>
          <table:table-cell table:style-name="Tableau12.B3" office:value-type="float" office:value="18">
            <text:p text:style-name="P93">18</text:p>
          </table:table-cell>
          <table:table-cell table:style-name="Tableau12.B3" office:value-type="float" office:value="22">
            <text:p text:style-name="P93">22</text:p>
          </table:table-cell>
          <table:table-cell table:style-name="Tableau12.B3" office:value-type="float" office:value="23">
            <text:p text:style-name="P93">23</text:p>
          </table:table-cell>
          <table:table-cell table:style-name="Tableau12.B3" office:value-type="float" office:value="15">
            <text:p text:style-name="P93">15</text:p>
          </table:table-cell>
          <table:table-cell table:style-name="Tableau12.B3" office:value-type="float" office:value="20">
            <text:p text:style-name="P93">20</text:p>
          </table:table-cell>
          <table:table-cell table:style-name="Tableau12.B3" office:value-type="float" office:value="15">
            <text:p text:style-name="P93">15</text:p>
          </table:table-cell>
          <table:table-cell table:style-name="Tableau12.B3" office:value-type="float" office:value="15">
            <text:p text:style-name="P93">15</text:p>
          </table:table-cell>
          <table:table-cell table:style-name="Tableau12.B3" office:value-type="float" office:value="17">
            <text:p text:style-name="P93">17</text:p>
          </table:table-cell>
          <table:table-cell table:style-name="Tableau12.B3" office:value-type="float" office:value="8">
            <text:p text:style-name="P93">8</text:p>
          </table:table-cell>
          <table:table-cell table:style-name="Tableau12.B3" office:value-type="float" office:value="6">
            <text:p text:style-name="P93">6</text:p>
          </table:table-cell>
          <table:table-cell table:style-name="Tableau12.B3" office:value-type="float" office:value="6">
            <text:p text:style-name="P93">6</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0">
            <text:p text:style-name="P93">0</text:p>
          </table:table-cell>
        </table:table-row>
        <table:table-row>
          <table:table-cell table:style-name="Tableau12.A1" office:value-type="string">
            <text:p text:style-name="P94">Coiléir bhána eile </text:p>
          </table:table-cell>
          <table:table-cell table:style-name="Tableau12.B3" office:value-type="float" office:value="38">
            <text:p text:style-name="P93">38</text:p>
          </table:table-cell>
          <table:table-cell table:style-name="Tableau12.B3" office:value-type="float" office:value="39">
            <text:p text:style-name="P93">39</text:p>
          </table:table-cell>
          <table:table-cell table:style-name="Tableau12.B3" office:value-type="float" office:value="35">
            <text:p text:style-name="P93">35</text:p>
          </table:table-cell>
          <table:table-cell table:style-name="Tableau12.B3" office:value-type="float" office:value="23">
            <text:p text:style-name="P93">23</text:p>
          </table:table-cell>
          <table:table-cell table:style-name="Tableau12.B3" office:value-type="float" office:value="19">
            <text:p text:style-name="P93">19</text:p>
          </table:table-cell>
          <table:table-cell table:style-name="Tableau12.B3" office:value-type="float" office:value="19">
            <text:p text:style-name="P93">19</text:p>
          </table:table-cell>
          <table:table-cell table:style-name="Tableau12.B3" office:value-type="float" office:value="17">
            <text:p text:style-name="P93">17</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Oibrithe láimhe </text:p>
          </table:table-cell>
          <table:table-cell table:style-name="Tableau12.B3" office:value-type="float" office:value="40">
            <text:p text:style-name="P93">40</text:p>
          </table:table-cell>
          <table:table-cell table:style-name="Tableau12.B3" office:value-type="float" office:value="35">
            <text:p text:style-name="P93">35</text:p>
          </table:table-cell>
          <table:table-cell table:style-name="Tableau12.B3" office:value-type="float" office:value="34">
            <text:p text:style-name="P93">34</text:p>
          </table:table-cell>
          <table:table-cell table:style-name="Tableau12.B3" office:value-type="float" office:value="24">
            <text:p text:style-name="P93">24</text:p>
          </table:table-cell>
          <table:table-cell table:style-name="Tableau12.B3" office:value-type="float" office:value="19">
            <text:p text:style-name="P93">19</text:p>
          </table:table-cell>
          <table:table-cell table:style-name="Tableau12.B3" office:value-type="float" office:value="20">
            <text:p text:style-name="P93">20</text:p>
          </table:table-cell>
          <table:table-cell table:style-name="Tableau12.B3" office:value-type="float" office:value="16">
            <text:p text:style-name="P93">16</text:p>
          </table:table-cell>
          <table:table-cell table:style-name="Tableau12.B3" office:value-type="float" office:value="17">
            <text:p text:style-name="P93">17</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11">
            <text:p text:style-name="P93">11</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0">
            <text:p text:style-name="P93">0</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Daoine tí </text:p>
          </table:table-cell>
          <table:table-cell table:style-name="Tableau12.B3" office:value-type="float" office:value="37">
            <text:p text:style-name="P93">37</text:p>
          </table:table-cell>
          <table:table-cell table:style-name="Tableau12.B3" office:value-type="float" office:value="30">
            <text:p text:style-name="P93">30</text:p>
          </table:table-cell>
          <table:table-cell table:style-name="Tableau12.B3" office:value-type="float" office:value="29">
            <text:p text:style-name="P93">29</text:p>
          </table:table-cell>
          <table:table-cell table:style-name="Tableau12.B3" office:value-type="float" office:value="28">
            <text:p text:style-name="P93">28</text:p>
          </table:table-cell>
          <table:table-cell table:style-name="Tableau12.B3" office:value-type="float" office:value="26">
            <text:p text:style-name="P93">26</text:p>
          </table:table-cell>
          <table:table-cell table:style-name="Tableau12.B3" office:value-type="float" office:value="21">
            <text:p text:style-name="P93">21</text:p>
          </table:table-cell>
          <table:table-cell table:style-name="Tableau12.B3" office:value-type="float" office:value="20">
            <text:p text:style-name="P93">20</text:p>
          </table:table-cell>
          <table:table-cell table:style-name="Tableau12.B3" office:value-type="float" office:value="15">
            <text:p text:style-name="P93">15</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6">
            <text:p text:style-name="P93">6</text:p>
          </table:table-cell>
          <table:table-cell table:style-name="Tableau12.B3" office:value-type="float" office:value="10">
            <text:p text:style-name="P93">10</text:p>
          </table:table-cell>
          <table:table-cell table:style-name="Tableau12.B3" office:value-type="float" office:value="10">
            <text:p text:style-name="P93">10</text:p>
          </table:table-cell>
          <table:table-cell table:style-name="Tableau12.B3" office:value-type="float" office:value="7">
            <text:p text:style-name="P93">7</text:p>
          </table:table-cell>
          <table:table-cell table:style-name="Tableau12.B3" office:value-type="float" office:value="2">
            <text:p text:style-name="P93">2</text:p>
          </table:table-cell>
          <table:table-cell table:style-name="Tableau12.B3" office:value-type="float" office:value="0">
            <text:p text:style-name="P93">0</text:p>
          </table:table-cell>
          <table:table-cell table:style-name="Tableau12.B3" office:value-type="float" office:value="2">
            <text:p text:style-name="P93">2</text:p>
          </table:table-cell>
        </table:table-row>
        <table:table-row>
          <table:table-cell table:style-name="Tableau12.A1" office:value-type="string">
            <text:p text:style-name="P94">Dífhostaithe </text:p>
          </table:table-cell>
          <table:table-cell table:style-name="Tableau12.B3" office:value-type="float" office:value="40">
            <text:p text:style-name="P93">40</text:p>
          </table:table-cell>
          <table:table-cell table:style-name="Tableau12.B3" office:value-type="float" office:value="29">
            <text:p text:style-name="P93">29</text:p>
          </table:table-cell>
          <table:table-cell table:style-name="Tableau12.B3" office:value-type="float" office:value="32">
            <text:p text:style-name="P93">32</text:p>
          </table:table-cell>
          <table:table-cell table:style-name="Tableau12.B3" office:value-type="float" office:value="21">
            <text:p text:style-name="P93">21</text:p>
          </table:table-cell>
          <table:table-cell table:style-name="Tableau12.B3" office:value-type="float" office:value="21">
            <text:p text:style-name="P93">21</text:p>
          </table:table-cell>
          <table:table-cell table:style-name="Tableau12.B3" office:value-type="float" office:value="23">
            <text:p text:style-name="P93">23</text:p>
          </table:table-cell>
          <table:table-cell table:style-name="Tableau12.B3" office:value-type="float" office:value="16">
            <text:p text:style-name="P93">16</text:p>
          </table:table-cell>
          <table:table-cell table:style-name="Tableau12.B3" office:value-type="float" office:value="16">
            <text:p text:style-name="P93">16</text:p>
          </table:table-cell>
          <table:table-cell table:style-name="Tableau12.B3" office:value-type="float" office:value="15">
            <text:p text:style-name="P93">15</text:p>
          </table:table-cell>
          <table:table-cell table:style-name="Tableau12.B3" office:value-type="float" office:value="14">
            <text:p text:style-name="P93">14</text:p>
          </table:table-cell>
          <table:table-cell table:style-name="Tableau12.B3" office:value-type="float" office:value="11">
            <text:p text:style-name="P93">11</text:p>
          </table:table-cell>
          <table:table-cell table:style-name="Tableau12.B3" office:value-type="float" office:value="6">
            <text:p text:style-name="P93">6</text:p>
          </table:table-cell>
          <table:table-cell table:style-name="Tableau12.B3" office:value-type="float" office:value="8">
            <text:p text:style-name="P93">8</text:p>
          </table:table-cell>
          <table:table-cell table:style-name="Tableau12.B3" office:value-type="float" office:value="10">
            <text:p text:style-name="P93">10</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row>
          <table:table-cell table:style-name="Tableau12.A1" office:value-type="string">
            <text:p text:style-name="P94">Ar scor</text:p>
          </table:table-cell>
          <table:table-cell table:style-name="Tableau12.B3" office:value-type="float" office:value="42">
            <text:p text:style-name="P93">42</text:p>
          </table:table-cell>
          <table:table-cell table:style-name="Tableau12.B3" office:value-type="float" office:value="35">
            <text:p text:style-name="P93">35</text:p>
          </table:table-cell>
          <table:table-cell table:style-name="Tableau12.B3" office:value-type="float" office:value="30">
            <text:p text:style-name="P93">30</text:p>
          </table:table-cell>
          <table:table-cell table:style-name="Tableau12.B3" office:value-type="float" office:value="27">
            <text:p text:style-name="P93">27</text:p>
          </table:table-cell>
          <table:table-cell table:style-name="Tableau12.B3" office:value-type="float" office:value="19">
            <text:p text:style-name="P93">19</text:p>
          </table:table-cell>
          <table:table-cell table:style-name="Tableau12.B3" office:value-type="float" office:value="21">
            <text:p text:style-name="P93">21</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6">
            <text:p text:style-name="P93">16</text:p>
          </table:table-cell>
          <table:table-cell table:style-name="Tableau12.B3" office:value-type="float" office:value="12">
            <text:p text:style-name="P93">12</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6">
            <text:p text:style-name="P93">6</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row>
          <table:table-cell table:style-name="Tableau12.A1" office:value-type="string">
            <text:p text:style-name="P94">Mic léinn </text:p>
          </table:table-cell>
          <table:table-cell table:style-name="Tableau12.B3" office:value-type="float" office:value="30">
            <text:p text:style-name="P93">30</text:p>
          </table:table-cell>
          <table:table-cell table:style-name="Tableau12.B3" office:value-type="float" office:value="31">
            <text:p text:style-name="P93">31</text:p>
          </table:table-cell>
          <table:table-cell table:style-name="Tableau12.B3" office:value-type="float" office:value="27">
            <text:p text:style-name="P93">27</text:p>
          </table:table-cell>
          <table:table-cell table:style-name="Tableau12.B3" office:value-type="float" office:value="15">
            <text:p text:style-name="P93">15</text:p>
          </table:table-cell>
          <table:table-cell table:style-name="Tableau12.B3" office:value-type="float" office:value="33">
            <text:p text:style-name="P93">33</text:p>
          </table:table-cell>
          <table:table-cell table:style-name="Tableau12.B3" office:value-type="float" office:value="21">
            <text:p text:style-name="P93">21</text:p>
          </table:table-cell>
          <table:table-cell table:style-name="Tableau12.B3" office:value-type="float" office:value="14">
            <text:p text:style-name="P93">14</text:p>
          </table:table-cell>
          <table:table-cell table:style-name="Tableau12.B3" office:value-type="float" office:value="20">
            <text:p text:style-name="P93">20</text:p>
          </table:table-cell>
          <table:table-cell table:style-name="Tableau12.B3" office:value-type="float" office:value="19">
            <text:p text:style-name="P93">19</text:p>
          </table:table-cell>
          <table:table-cell table:style-name="Tableau12.B3" office:value-type="float" office:value="15">
            <text:p text:style-name="P93">15</text:p>
          </table:table-cell>
          <table:table-cell table:style-name="Tableau12.B3" office:value-type="float" office:value="19">
            <text:p text:style-name="P93">19</text:p>
          </table:table-cell>
          <table:table-cell table:style-name="Tableau12.B3" office:value-type="float" office:value="10">
            <text:p text:style-name="P93">10</text:p>
          </table:table-cell>
          <table:table-cell table:style-name="Tableau12.B3" office:value-type="float" office:value="7">
            <text:p text:style-name="P93">7</text:p>
          </table:table-cell>
          <table:table-cell table:style-name="Tableau12.B3" office:value-type="float" office:value="10">
            <text:p text:style-name="P93">10</text:p>
          </table:table-cell>
          <table:table-cell table:style-name="Tableau12.B3" office:value-type="float" office:value="0">
            <text:p text:style-name="P93">0</text:p>
          </table:table-cell>
          <table:table-cell table:style-name="Tableau12.B3" office:value-type="float" office:value="0">
            <text:p text:style-name="P93">0</text:p>
          </table:table-cell>
          <table:table-cell table:style-name="Tableau12.B3" office:value-type="float" office:value="0">
            <text:p text:style-name="P93">0</text:p>
          </table:table-cell>
        </table:table-row>
        <table:table-row>
          <table:table-cell table:style-name="Tableau12.A4" table:number-columns-spanned="18" office:value-type="string">
            <text:p text:style-name="P76">Deacrachtaí billí a íoc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An chuid is mó den am </text:p>
          </table:table-cell>
          <table:table-cell table:style-name="Tableau12.B3" office:value-type="float" office:value="34">
            <text:p text:style-name="P93">34</text:p>
          </table:table-cell>
          <table:table-cell table:style-name="Tableau12.B3" office:value-type="float" office:value="34">
            <text:p text:style-name="P93">34</text:p>
          </table:table-cell>
          <table:table-cell table:style-name="Tableau12.B3" office:value-type="float" office:value="33">
            <text:p text:style-name="P93">33</text:p>
          </table:table-cell>
          <table:table-cell table:style-name="Tableau12.B3" office:value-type="float" office:value="26">
            <text:p text:style-name="P93">26</text:p>
          </table:table-cell>
          <table:table-cell table:style-name="Tableau12.B3" office:value-type="float" office:value="23">
            <text:p text:style-name="P93">23</text:p>
          </table:table-cell>
          <table:table-cell table:style-name="Tableau12.B3" office:value-type="float" office:value="21">
            <text:p text:style-name="P93">21</text:p>
          </table:table-cell>
          <table:table-cell table:style-name="Tableau12.B3" office:value-type="float" office:value="18">
            <text:p text:style-name="P93">18</text:p>
          </table:table-cell>
          <table:table-cell table:style-name="Tableau12.B3" office:value-type="float" office:value="15">
            <text:p text:style-name="P93">15</text:p>
          </table:table-cell>
          <table:table-cell table:style-name="Tableau12.B3" office:value-type="float" office:value="12">
            <text:p text:style-name="P93">12</text:p>
          </table:table-cell>
          <table:table-cell table:style-name="Tableau12.B3" office:value-type="float" office:value="12">
            <text:p text:style-name="P93">12</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9">
            <text:p text:style-name="P93">9</text:p>
          </table:table-cell>
          <table:table-cell table:style-name="Tableau12.B3" office:value-type="float" office:value="10">
            <text:p text:style-name="P93">10</text:p>
          </table:table-cell>
          <table:table-cell table:style-name="Tableau12.B3" office:value-type="float" office:value="2">
            <text:p text:style-name="P93">2</text:p>
          </table:table-cell>
          <table:table-cell table:style-name="Tableau12.B3" office:value-type="float" office:value="0">
            <text:p text:style-name="P93">0</text:p>
          </table:table-cell>
          <table:table-cell table:style-name="Tableau12.B3" office:value-type="float" office:value="2">
            <text:p text:style-name="P93">2</text:p>
          </table:table-cell>
        </table:table-row>
        <table:table-row>
          <table:table-cell table:style-name="Tableau12.A1" office:value-type="string">
            <text:p text:style-name="P94">Ó am go ham </text:p>
          </table:table-cell>
          <table:table-cell table:style-name="Tableau12.B3" office:value-type="float" office:value="38">
            <text:p text:style-name="P93">38</text:p>
          </table:table-cell>
          <table:table-cell table:style-name="Tableau12.B3" office:value-type="float" office:value="33">
            <text:p text:style-name="P93">33</text:p>
          </table:table-cell>
          <table:table-cell table:style-name="Tableau12.B3" office:value-type="float" office:value="34">
            <text:p text:style-name="P93">34</text:p>
          </table:table-cell>
          <table:table-cell table:style-name="Tableau12.B3" office:value-type="float" office:value="24">
            <text:p text:style-name="P93">24</text:p>
          </table:table-cell>
          <table:table-cell table:style-name="Tableau12.B3" office:value-type="float" office:value="21">
            <text:p text:style-name="P93">21</text:p>
          </table:table-cell>
          <table:table-cell table:style-name="Tableau12.B3" office:value-type="float" office:value="18">
            <text:p text:style-name="P93">18</text:p>
          </table:table-cell>
          <table:table-cell table:style-name="Tableau12.B3" office:value-type="float" office:value="19">
            <text:p text:style-name="P93">19</text:p>
          </table:table-cell>
          <table:table-cell table:style-name="Tableau12.B3" office:value-type="float" office:value="18">
            <text:p text:style-name="P93">18</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12">
            <text:p text:style-name="P93">12</text:p>
          </table:table-cell>
          <table:table-cell table:style-name="Tableau12.B3" office:value-type="float" office:value="8">
            <text:p text:style-name="P93">8</text:p>
          </table:table-cell>
          <table:table-cell table:style-name="Tableau12.B3" office:value-type="float" office:value="9">
            <text:p text:style-name="P93">9</text:p>
          </table:table-cell>
          <table:table-cell table:style-name="Tableau12.B3" office:value-type="float" office:value="9">
            <text:p text:style-name="P93">9</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1" office:value-type="string">
            <text:p text:style-name="P94">Beagnach riamh / Riamh </text:p>
          </table:table-cell>
          <table:table-cell table:style-name="Tableau12.B3" office:value-type="float" office:value="40">
            <text:p text:style-name="P93">40</text:p>
          </table:table-cell>
          <table:table-cell table:style-name="Tableau12.B3" office:value-type="float" office:value="36">
            <text:p text:style-name="P93">36</text:p>
          </table:table-cell>
          <table:table-cell table:style-name="Tableau12.B3" office:value-type="float" office:value="31">
            <text:p text:style-name="P93">31</text:p>
          </table:table-cell>
          <table:table-cell table:style-name="Tableau12.B3" office:value-type="float" office:value="23">
            <text:p text:style-name="P93">23</text:p>
          </table:table-cell>
          <table:table-cell table:style-name="Tableau12.B3" office:value-type="float" office:value="21">
            <text:p text:style-name="P93">21</text:p>
          </table:table-cell>
          <table:table-cell table:style-name="Tableau12.B3" office:value-type="float" office:value="22">
            <text:p text:style-name="P93">22</text:p>
          </table:table-cell>
          <table:table-cell table:style-name="Tableau12.B3" office:value-type="float" office:value="16">
            <text:p text:style-name="P93">16</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4">
            <text:p text:style-name="P93">14</text:p>
          </table:table-cell>
          <table:table-cell table:style-name="Tableau12.B3" office:value-type="float" office:value="13">
            <text:p text:style-name="P93">13</text:p>
          </table:table-cell>
          <table:table-cell table:style-name="Tableau12.B3" office:value-type="float" office:value="8">
            <text:p text:style-name="P93">8</text:p>
          </table:table-cell>
          <table:table-cell table:style-name="Tableau12.B3" office:value-type="float" office:value="6">
            <text:p text:style-name="P93">6</text:p>
          </table:table-cell>
          <table:table-cell table:style-name="Tableau12.B3" office:value-type="float" office:value="6">
            <text:p text:style-name="P93">6</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4" table:number-columns-spanned="18" office:value-type="string">
            <text:p text:style-name="P76">Uirbiú suibiachtúi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Ceantar tuaithe nó sráidbhaile </text:p>
          </table:table-cell>
          <table:table-cell table:style-name="Tableau12.B3" office:value-type="float" office:value="40">
            <text:p text:style-name="P93">40</text:p>
          </table:table-cell>
          <table:table-cell table:style-name="Tableau12.B3" office:value-type="float" office:value="32">
            <text:p text:style-name="P93">32</text:p>
          </table:table-cell>
          <table:table-cell table:style-name="Tableau12.B3" office:value-type="float" office:value="30">
            <text:p text:style-name="P93">30</text:p>
          </table:table-cell>
          <table:table-cell table:style-name="Tableau12.B3" office:value-type="float" office:value="26">
            <text:p text:style-name="P93">26</text:p>
          </table:table-cell>
          <table:table-cell table:style-name="Tableau12.B3" office:value-type="float" office:value="22">
            <text:p text:style-name="P93">22</text:p>
          </table:table-cell>
          <table:table-cell table:style-name="Tableau12.B3" office:value-type="float" office:value="20">
            <text:p text:style-name="P93">20</text:p>
          </table:table-cell>
          <table:table-cell table:style-name="Tableau12.B3" office:value-type="float" office:value="17">
            <text:p text:style-name="P93">17</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11">
            <text:p text:style-name="P93">11</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row>
          <table:table-cell table:style-name="Tableau12.A1" office:value-type="string">
            <text:p text:style-name="P94">Baile beag nó meánmhéide</text:p>
          </table:table-cell>
          <table:table-cell table:style-name="Tableau12.B3" office:value-type="float" office:value="39">
            <text:p text:style-name="P93">39</text:p>
          </table:table-cell>
          <table:table-cell table:style-name="Tableau12.B3" office:value-type="float" office:value="39">
            <text:p text:style-name="P93">39</text:p>
          </table:table-cell>
          <table:table-cell table:style-name="Tableau12.B3" office:value-type="float" office:value="34">
            <text:p text:style-name="P93">34</text:p>
          </table:table-cell>
          <table:table-cell table:style-name="Tableau12.B3" office:value-type="float" office:value="23">
            <text:p text:style-name="P93">23</text:p>
          </table:table-cell>
          <table:table-cell table:style-name="Tableau12.B3" office:value-type="float" office:value="20">
            <text:p text:style-name="P93">20</text:p>
          </table:table-cell>
          <table:table-cell table:style-name="Tableau12.B3" office:value-type="float" office:value="19">
            <text:p text:style-name="P93">19</text:p>
          </table:table-cell>
          <table:table-cell table:style-name="Tableau12.B3" office:value-type="float" office:value="15">
            <text:p text:style-name="P93">15</text:p>
          </table:table-cell>
          <table:table-cell table:style-name="Tableau12.B3" office:value-type="float" office:value="18">
            <text:p text:style-name="P93">18</text:p>
          </table:table-cell>
          <table:table-cell table:style-name="Tableau12.B3" office:value-type="float" office:value="15">
            <text:p text:style-name="P93">15</text:p>
          </table:table-cell>
          <table:table-cell table:style-name="Tableau12.B3" office:value-type="float" office:value="14">
            <text:p text:style-name="P93">14</text:p>
          </table:table-cell>
          <table:table-cell table:style-name="Tableau12.B3" office:value-type="float" office:value="12">
            <text:p text:style-name="P93">12</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0">
            <text:p text:style-name="P93">0</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Baile mór </text:p>
          </table:table-cell>
          <table:table-cell table:style-name="Tableau12.B3" office:value-type="float" office:value="37">
            <text:p text:style-name="P93">37</text:p>
          </table:table-cell>
          <table:table-cell table:style-name="Tableau12.B3" office:value-type="float" office:value="35">
            <text:p text:style-name="P93">35</text:p>
          </table:table-cell>
          <table:table-cell table:style-name="Tableau12.B3" office:value-type="float" office:value="32">
            <text:p text:style-name="P93">32</text:p>
          </table:table-cell>
          <table:table-cell table:style-name="Tableau12.B3" office:value-type="float" office:value="20">
            <text:p text:style-name="P93">20</text:p>
          </table:table-cell>
          <table:table-cell table:style-name="Tableau12.B3" office:value-type="float" office:value="22">
            <text:p text:style-name="P93">22</text:p>
          </table:table-cell>
          <table:table-cell table:style-name="Tableau12.B3" office:value-type="float" office:value="25">
            <text:p text:style-name="P93">25</text:p>
          </table:table-cell>
          <table:table-cell table:style-name="Tableau12.B3" office:value-type="float" office:value="18">
            <text:p text:style-name="P93">18</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3">
            <text:p text:style-name="P93">13</text:p>
          </table:table-cell>
          <table:table-cell table:style-name="Tableau12.B3" office:value-type="float" office:value="13">
            <text:p text:style-name="P93">13</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4" table:number-columns-spanned="18" office:value-type="string">
            <text:p text:style-name="P76">Íomhá den Aontas Eorpach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Dearfach </text:p>
          </table:table-cell>
          <table:table-cell table:style-name="Tableau12.B3" office:value-type="float" office:value="38">
            <text:p text:style-name="P93">38</text:p>
          </table:table-cell>
          <table:table-cell table:style-name="Tableau12.B3" office:value-type="float" office:value="37">
            <text:p text:style-name="P93">37</text:p>
          </table:table-cell>
          <table:table-cell table:style-name="Tableau12.B3" office:value-type="float" office:value="32">
            <text:p text:style-name="P93">32</text:p>
          </table:table-cell>
          <table:table-cell table:style-name="Tableau12.B3" office:value-type="float" office:value="22">
            <text:p text:style-name="P93">22</text:p>
          </table:table-cell>
          <table:table-cell table:style-name="Tableau12.B3" office:value-type="float" office:value="21">
            <text:p text:style-name="P93">21</text:p>
          </table:table-cell>
          <table:table-cell table:style-name="Tableau12.B3" office:value-type="float" office:value="23">
            <text:p text:style-name="P93">23</text:p>
          </table:table-cell>
          <table:table-cell table:style-name="Tableau12.B3" office:value-type="float" office:value="17">
            <text:p text:style-name="P93">17</text:p>
          </table:table-cell>
          <table:table-cell table:style-name="Tableau12.B3" office:value-type="float" office:value="19">
            <text:p text:style-name="P93">19</text:p>
          </table:table-cell>
          <table:table-cell table:style-name="Tableau12.B3" office:value-type="float" office:value="18">
            <text:p text:style-name="P93">18</text:p>
          </table:table-cell>
          <table:table-cell table:style-name="Tableau12.B3" office:value-type="float" office:value="13">
            <text:p text:style-name="P93">13</text:p>
          </table:table-cell>
          <table:table-cell table:style-name="Tableau12.B3" office:value-type="float" office:value="14">
            <text:p text:style-name="P93">14</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0">
            <text:p text:style-name="P93">0</text:p>
          </table:table-cell>
        </table:table-row>
        <table:table-row>
          <table:table-cell table:style-name="Tableau12.A1" office:value-type="string">
            <text:p text:style-name="P94">Neodrach </text:p>
          </table:table-cell>
          <table:table-cell table:style-name="Tableau12.B3" office:value-type="float" office:value="41">
            <text:p text:style-name="P93">41</text:p>
          </table:table-cell>
          <table:table-cell table:style-name="Tableau12.B3" office:value-type="float" office:value="34">
            <text:p text:style-name="P93">34</text:p>
          </table:table-cell>
          <table:table-cell table:style-name="Tableau12.B3" office:value-type="float" office:value="32">
            <text:p text:style-name="P93">32</text:p>
          </table:table-cell>
          <table:table-cell table:style-name="Tableau12.B3" office:value-type="float" office:value="24">
            <text:p text:style-name="P93">24</text:p>
          </table:table-cell>
          <table:table-cell table:style-name="Tableau12.B3" office:value-type="float" office:value="22">
            <text:p text:style-name="P93">22</text:p>
          </table:table-cell>
          <table:table-cell table:style-name="Tableau12.B3" office:value-type="float" office:value="20">
            <text:p text:style-name="P93">20</text:p>
          </table:table-cell>
          <table:table-cell table:style-name="Tableau12.B3" office:value-type="float" office:value="16">
            <text:p text:style-name="P93">16</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16">
            <text:p text:style-name="P93">16</text:p>
          </table:table-cell>
          <table:table-cell table:style-name="Tableau12.B3" office:value-type="float" office:value="11">
            <text:p text:style-name="P93">11</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2">
            <text:p text:style-name="P93">2</text:p>
          </table:table-cell>
        </table:table-row>
        <table:table-row>
          <table:table-cell table:style-name="Tableau12.A1" office:value-type="string">
            <text:p text:style-name="P94">Diúltach </text:p>
          </table:table-cell>
          <table:table-cell table:style-name="Tableau12.B3" office:value-type="float" office:value="38">
            <text:p text:style-name="P93">38</text:p>
          </table:table-cell>
          <table:table-cell table:style-name="Tableau12.B3" office:value-type="float" office:value="34">
            <text:p text:style-name="P93">34</text:p>
          </table:table-cell>
          <table:table-cell table:style-name="Tableau12.B3" office:value-type="float" office:value="35">
            <text:p text:style-name="P93">35</text:p>
          </table:table-cell>
          <table:table-cell table:style-name="Tableau12.B3" office:value-type="float" office:value="27">
            <text:p text:style-name="P93">27</text:p>
          </table:table-cell>
          <table:table-cell table:style-name="Tableau12.B3" office:value-type="float" office:value="20">
            <text:p text:style-name="P93">20</text:p>
          </table:table-cell>
          <table:table-cell table:style-name="Tableau12.B3" office:value-type="float" office:value="15">
            <text:p text:style-name="P93">15</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9">
            <text:p text:style-name="P93">9</text:p>
          </table:table-cell>
          <table:table-cell table:style-name="Tableau12.B3" office:value-type="float" office:value="14">
            <text:p text:style-name="P93">14</text:p>
          </table:table-cell>
          <table:table-cell table:style-name="Tableau12.B3" office:value-type="float" office:value="8">
            <text:p text:style-name="P93">8</text:p>
          </table:table-cell>
          <table:table-cell table:style-name="Tableau12.B3" office:value-type="float" office:value="5">
            <text:p text:style-name="P93">5</text:p>
          </table:table-cell>
          <table:table-cell table:style-name="Tableau12.B3" office:value-type="float" office:value="8">
            <text:p text:style-name="P93">8</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2">
            <text:p text:style-name="P93">2</text:p>
          </table:table-cell>
          <table:table-cell table:style-name="Tableau12.B3" office:value-type="float" office:value="2">
            <text:p text:style-name="P93">2</text:p>
          </table:table-cell>
        </table:table-row>
        <table:table-row>
          <table:table-cell table:style-name="Tableau12.A4" table:number-columns-spanned="18" office:value-type="string">
            <text:p text:style-name="P76">Sástacht le cáilíocht na beath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Sásta </text:p>
          </table:table-cell>
          <table:table-cell table:style-name="Tableau12.B3" office:value-type="float" office:value="39">
            <text:p text:style-name="P93">39</text:p>
          </table:table-cell>
          <table:table-cell table:style-name="Tableau12.B3" office:value-type="float" office:value="35">
            <text:p text:style-name="P93">35</text:p>
          </table:table-cell>
          <table:table-cell table:style-name="Tableau12.B3" office:value-type="float" office:value="32">
            <text:p text:style-name="P93">32</text:p>
          </table:table-cell>
          <table:table-cell table:style-name="Tableau12.B3" office:value-type="float" office:value="23">
            <text:p text:style-name="P93">23</text:p>
          </table:table-cell>
          <table:table-cell table:style-name="Tableau12.B3" office:value-type="float" office:value="22">
            <text:p text:style-name="P93">22</text:p>
          </table:table-cell>
          <table:table-cell table:style-name="Tableau12.B3" office:value-type="float" office:value="21">
            <text:p text:style-name="P93">21</text:p>
          </table:table-cell>
          <table:table-cell table:style-name="Tableau12.B3" office:value-type="float" office:value="16">
            <text:p text:style-name="P93">16</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4">
            <text:p text:style-name="P93">14</text:p>
          </table:table-cell>
          <table:table-cell table:style-name="Tableau12.B3" office:value-type="float" office:value="13">
            <text:p text:style-name="P93">13</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Ní raibh mé sásta </text:p>
          </table:table-cell>
          <table:table-cell table:style-name="Tableau12.B3" office:value-type="float" office:value="38">
            <text:p text:style-name="P93">38</text:p>
          </table:table-cell>
          <table:table-cell table:style-name="Tableau12.B3" office:value-type="float" office:value="36">
            <text:p text:style-name="P93">36</text:p>
          </table:table-cell>
          <table:table-cell table:style-name="Tableau12.B3" office:value-type="float" office:value="35">
            <text:p text:style-name="P93">35</text:p>
          </table:table-cell>
          <table:table-cell table:style-name="Tableau12.B3" office:value-type="float" office:value="27">
            <text:p text:style-name="P93">27</text:p>
          </table:table-cell>
          <table:table-cell table:style-name="Tableau12.B3" office:value-type="float" office:value="19">
            <text:p text:style-name="P93">19</text:p>
          </table:table-cell>
          <table:table-cell table:style-name="Tableau12.B3" office:value-type="float" office:value="19">
            <text:p text:style-name="P93">19</text:p>
          </table:table-cell>
          <table:table-cell table:style-name="Tableau12.B3" office:value-type="float" office:value="20">
            <text:p text:style-name="P93">20</text:p>
          </table:table-cell>
          <table:table-cell table:style-name="Tableau12.B3" office:value-type="float" office:value="16">
            <text:p text:style-name="P93">16</text:p>
          </table:table-cell>
          <table:table-cell table:style-name="Tableau12.B3" office:value-type="float" office:value="12">
            <text:p text:style-name="P93">12</text:p>
          </table:table-cell>
          <table:table-cell table:style-name="Tableau12.B3" office:value-type="float" office:value="14">
            <text:p text:style-name="P93">14</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
      <text:p text:style-name="P21"/>
      <text:h text:style-name="P14" text:outline-level="1"><text:bookmark-start text:name="__RefHeading___Toc316610_3078747257"/>3 Cáilíocht na Beatha<text:bookmark-end text:name="__RefHeading___Toc316610_3078747257"/></text:h>
      <text:p text:style-name="P21"/>
      <text:p text:style-name="P6">3. Cáilíocht na beatha</text:p>
      <text:p text:style-name="P21"/>
      <text:p text:style-name="P21">Sa chaibidil seo, déantar scrúdú ar bhraistintí mhuintir na hEorpa maidir lena gcáilíocht saoil, lena gcomhcheanglaítear measúnuithe ar shástacht reatha, athruithe le déanaí, agus ionchais amach anseo agus iniúchadh níos doimhne ar na tosca a mhúnlaíonn an fholláine. Breathnaíonn sé ar dtús ar shástacht fhoriomlán leis an gcáilíocht saoil, sula ndéantar anailís ar an gcaoi a mbraitheann freagróirí a éabhlóid le bliain anuas agus ar a n-ionchais maidir le forbairt a gcaighdeáin mhaireachtála amach anseo. Déantar scrúdú níos mionsonraithe sa chaibidil ansin ar a bhfuil mar bhonn leis na braistintí sin, ina ndéantar iniúchadh ar na príomh-chomhpháirteanna a bhaineann muintir na hEorpa le dea-cháilíocht saoil agus ar na réimsí is mó ina bhfeabhsódh athruithe é. <text:span text:style-name="T39">Go</text:span> hidéalach, cuireann sé na tuairimí sin i gcomhthéacs idirnáisiúnta níos leithne, trí dhearcthaí ar cháilíocht saoil san Aontas Eorpach a chur i gcomparáid leo siúd i bpríomhghníomhaithe domhanda eile.</text:p>
      <text:p text:style-name="P21">I dteannta a chéile, tugann na torthaí sin léargas cuimsitheach ar an gcaoi a ndéanann muintir na hEorpa meastóireacht ar a ndálaí maireachtála, agus béim á leagan acu ar phríomhspreagthaí na dea-bhaile agus ar na réimsí is mó ina bhfuil gá le feabhsuithe, agus na braistintí sin á suí ag an am céanna laistigh de pheirspictíocht chomparáideach dhomhanda.</text:p>
      <text:h text:style-name="P15" text:outline-level="2"><text:bookmark-start text:name="__RefHeading___Toc316612_3078747257"/>Sástacht le cáilíocht na beatha<text:bookmark-end text:name="__RefHeading___Toc316612_3078747257"/></text:h>
      <text:p text:style-name="P21">Ar leibhéal an Aontais, cuireann tromlach mór de mhuintir na hEorpa in iúl go bhfuil siad sásta lena gcáilíocht saoil. Ar an iomlán, deir 83 % de na freagróirí go bhfuil siad sásta, agus tuairiscíonn 17 % díobh nach bhfuil siad sásta, agus nach bhfuil ach sciar diomaibhseach in ann tuairim a thabhairt. Tugann an tosaíocht láidir seo de mheastóireachtaí dearfacha le fios go mbraitheann formhór mhuintir na hEorpa go bhfuil a ndálaí maireachtála pearsanta fabhrach. </text:p>
      <text:p text:style-name="P21"><draw:g text:anchor-type="paragraph" draw:z-index="32" draw:name="Forme35" draw:style-name="gr9"><draw:frame draw:style-name="gr303" draw:text-style-name="P105" svg:width="5.804cm" svg:height="5.813cm" svg:x="5.202cm" svg:y="1.427cm"><draw:image xlink:href="Pictures/100000000000025E0000025F282B21A740DF9FC8.png" xlink:type="simple" xlink:show="embed" xlink:actuate="onLoad" draw:mime-type="image/png"><text:p/></draw:image></draw:frame><draw:g draw:style-name="gr4"><draw:frame draw:style-name="gr304" draw:text-style-name="P105" svg:width="1.11cm" svg:height="1.8cm" svg:x="5.202cm" svg:y="7.526cm"><draw:image xlink:href="Pictures/10000000000000420000006BFE11E4B5E265917C.png" xlink:type="simple" xlink:show="embed" xlink:actuate="onLoad" draw:mime-type="image/png"><text:p/></draw:image></draw:frame><draw:frame draw:style-name="gr305" draw:text-style-name="P107" svg:width="3.402cm" svg:height="2.2cm" svg:x="6.412cm" svg:y="7.526cm"><draw:text-box><text:p text:style-name="P106"><text:span text:style-name="T41">Iomlán ‘Sásta’</text:span></text:p><text:p text:style-name="P106"><text:span text:style-name="T41"/></text:p><text:p text:style-name="P106"><text:span text:style-name="T41">Iomlán ‘Níor comhlíonadh’</text:span></text:p><text:p text:style-name="P106"><text:span text:style-name="T41"/></text:p><text:p text:style-name="P106"><text:span text:style-name="T41">Níl a fhios agam</text:span></text:p></draw:text-box></draw:frame></draw:g><draw:frame draw:style-name="gr306" draw:text-style-name="P108" svg:width="12.3cm" svg:height="0.902cm" svg:x="0.002cm" svg:y="0.238cm"><draw:text-box><text:p text:style-name="P106"><text:span text:style-name="T41">D790b Ar an iomlán, an bhfuil tú an-sásta, sách sásta, nach bhfuil tú an-sásta nó nach bhfuil tú sásta ar chor ar bith le do cháilíocht beatha? (%)</text:span></text:p></draw:text-box></draw:frame></draw:g></text:p>
      <text:p text:style-name="P23">Ar fud na mBallstát, tá sástacht le cáilíocht saoil ard i ngach tír, cé go bhfuil éagsúlacht mhór sa leibhéal sástachta. Feictear na leibhéil sástachta is airde sa Danmhairg (96 %), agus ina dhiaidh sin sa tSlóivéin (94 %), agus in Éirinn, sa Pholainn agus sa tSualainn (93 % ar fad), áit a dtuairiscíonn tromlaigh an-mhór freagróirí go bhfuil siad sásta lena gcáilíocht saoil. Ag an taobh eile den scála, is é sástacht an dearcadh is mó i gcónaí ach ag leibhéil i bhfad níos ísle. Feictear na sciartha is ísle sa Ghréig agus sa Rómáin (63 % an ceann), agus an Bhulgáir (67 %) ina dhiaidh sin i gcás ina bhfuil míshástacht níos forleithne dá réir, ag sroicheadh suas le 37 % sa Ghréig agus sa Rómáin. </text:p>
      <text:p text:style-name="P21">Ar an iomlán, léiríonn na torthaí sin leibhéil arda sástachta go comhsheasmhach ar fud na mBallstát uile, gan aon tír ag tuairisciú níos lú ná tromlach soiléir na bhfreagróirí sásta. Mar sin féin, leis an éagsúlacht a tugadh faoi deara, cuirtear i dtábhacht roinnt difríochtaí sa cháilíocht saoil a bhraitear idir tíortha, rud a léiríonn comhthéacsanna éagsúla sóisialta agus eacnamaíocha ar fud an Aontais Eorpaigh.</text:p>
      <text:p text:style-name="P21"><draw:g text:anchor-type="paragraph" draw:z-index="33" draw:name="Forme36" draw:style-name="gr9"><draw:frame draw:style-name="gr297" draw:text-style-name="P105" svg:width="17.2cm" svg:height="7.712cm" svg:x="0.002cm" svg:y="1.215cm"><draw:image xlink:href="Pictures/100000000000052F0000025316C0BFD75FF553E7.png" xlink:type="simple" xlink:show="embed" xlink:actuate="onLoad" draw:mime-type="image/png"><text:p/></draw:image></draw:frame><draw:g draw:style-name="gr4"><draw:frame draw:style-name="gr298" draw:text-style-name="P108" svg:width="2.901cm" svg:height="0.578cm" svg:x="1.501cm" svg:y="9.883cm"><draw:text-box><text:p text:style-name="P106"><text:span text:style-name="T41">Iomlán ‘Sásta’ </text:span></text:p></draw:text-box></draw:frame><draw:frame draw:style-name="gr299" draw:text-style-name="P108" svg:width="3.701cm" svg:height="0.578cm" svg:x="4.902cm" svg:y="9.883cm"><draw:text-box><text:p text:style-name="P106"><text:span text:style-name="T41">Iomlán ‘Neamhshásta’</text:span></text:p></draw:text-box></draw:frame><draw:frame draw:style-name="gr300" draw:text-style-name="P108" svg:width="1.895cm" svg:height="0.902cm" svg:x="9.502cm" svg:y="9.883cm"><draw:text-box><text:p text:style-name="P106"><text:span text:style-name="T41">Níl a fhios agam</text:span></text:p></draw:text-box></draw:frame><draw:frame draw:style-name="gr301" draw:text-style-name="P105" svg:width="9.208cm" svg:height="0.819cm" svg:x="1.697cm" svg:y="9.124cm"><draw:image xlink:href="Pictures/100000000000015C0000001F9505F40117018E47.png" xlink:type="simple" xlink:show="embed" xlink:actuate="onLoad" draw:mime-type="image/png"><text:p/></draw:image></draw:frame></draw:g><draw:frame draw:style-name="gr302" draw:text-style-name="P108" svg:width="15.809cm" svg:height="0.902cm" svg:x="1.194cm" svg:y="0.065cm"><draw:text-box><text:p text:style-name="P106"><text:span text:style-name="T41">D70b Ar an iomlán, an bhfuil tú an-sásta, sách sásta, nach bhfuil tú an-sásta nó nach bhfuil tú sásta ar chor ar bith le do cháilíocht beatha? (%)</text:span></text:p></draw:text-box></draw:frame></draw:g></text:p>
      <text:p text:style-name="P23">Athraíonn sástacht le cáilíocht saoil ar fud grúpaí sochdhéimeagrafacha, cé gur léir go bhfuil meastóireachtaí dearfacha chun tosaigh i ngach catagóir.</text:p>
      <text:p text:style-name="P21">Tá difríochtaí de réir inscne teoranta. Tá fir beagán níos dóchúla ná mná a thuairisciú go bhfuil siad sásta (84% vs 82%). Tá na difríochtaí sin fós beag, rud a léiríonn nach bhfuil ach ról beag ag inscne maidir le braistintí cáilíochta saoil a mhúnlú.</text:p>
      <text:p text:style-name="P21">Feictear éagsúlachtaí níos suntasaí ar fud na n-aoisghrúpaí, agus léiríonn freagróirí níos óige leibhéil níos airde sástachta. I measc na ndaoine idir 15 agus 24 bliana d’aois, tuairiscíonn 92 % díobh go bhfuil siad sásta lena gcáilíocht saoil, i gcomparáid le 80 % díobh siúd atá 55 bliana d’aois nó níos sine, an leibhéal is ísle thar aoisghrúpaí. Méadaíonn míshástacht go seasta le haois, ag ardú ó 8% i measc na bhfreagróirí is óige go 20% i measc na ndaoine is sine, rud a thugann le tuiscint go bhfuil laghdú de réir a chéile ar cháilíocht na beatha a bhraitear le linn an tsaoil.</text:p>
      <text:p text:style-name="P21">Tá difríochtaí de réir leibhéal oideachais suntasach go háirithe. Méadaíonn sástacht go suntasach le gnóthachtáil oideachais, ó 74% i measc freagróirí a bhfuil leibhéal íseal oideachais acu go 83% i measc iad siúd a bhfuil meánleibhéal acu, agus 91% i measc daoine ardoilte. Os a choinne sin, tá míshástacht i bhfad níos airde i measc freagróirí ar bheagán oideachais (26 % vs 9 % i measc na bhfreagróirí ardoilte), rud a léiríonn neamhionannais láidre sa cháilíocht saoil a bhraitear a bheith nasctha leis an oideachas.</text:p>
      <text:p text:style-name="P21">Is léir go bhfuil caidreamh an-láidir ann nuair a chuirtear staid airgeadais na bhfreagróirí san áireamh. I measc na ndaoine a mbíonn deacrachtaí acu a mbillí a íoc an chuid is mó den am, titeann sástacht go géar go 40%, agus tuairiscíonn tromlach (59%) míshástacht. Os a choinne sin, i measc freagróirí nach raibh deacrachtaí den sórt sin acu riamh nó nach raibh deacrachtaí den sórt sin acu riamh, tá 92 % sásta agus níl ach 8 % míshásta, agus tá na freagróirí sin a bhfuil deacrachtaí ócáideacha acu ag titim idir (69 % vs 31 %). Léiríonn sé sin an nasc an-láidir idir an tslándáil eacnamaíoch agus an cháilíocht saoil a mheastar a bheith ann.</text:p>
      <text:p text:style-name="P21">Léiríonn athróga dearcaidh codarsnachtaí soiléire. Tuairiscíonn freagróirí a bhfuil íomhá dhearfach acu den Aontas Eorpach leibhéil sástachta níos airde (89%), i gcomparáid le 68% díobh siúd a bhfuil íomhá dhiúltach acu, áit a n-ardaíonn míshástacht go 32%. </text:p>
      <text:p text:style-name="P21"/>
      <table:table table:name="Tableau13" table:style-name="Tableau13">
        <table:table-column table:style-name="Tableau13.A"/>
        <table:table-column table:style-name="Tableau13.B" table:number-columns-repeated="2"/>
        <table:table-column table:style-name="Tableau13.D"/>
        <table:table-row>
          <table:table-cell table:style-name="Tableau13.A1" table:number-columns-spanned="4" office:value-type="string">
            <text:p text:style-name="P49">D70b Ar an iomlán, an bhfuil tú an-sásta, sách sásta, nach bhfuil tú an-sásta nó nach bhfuil tú sásta ar chor ar bith le do cháilíocht beatha? (% - AE)</text:p>
          </table:table-cell>
          <table:covered-table-cell/>
          <table:covered-table-cell/>
          <table:covered-table-cell/>
        </table:table-row>
        <table:table-row>
          <table:table-cell table:style-name="Tableau13.A1" office:value-type="string">
            <text:p text:style-name="P52"/>
          </table:table-cell>
          <table:table-cell table:style-name="Tableau13.A1" office:value-type="string">
            <text:p text:style-name="P53">Iomlán ‘Aontaithe’</text:p>
          </table:table-cell>
          <table:table-cell table:style-name="Tableau13.A1" office:value-type="string">
            <text:p text:style-name="P53">Iomlán ‘Aontaithe’</text:p>
          </table:table-cell>
          <table:table-cell table:style-name="Tableau13.A1" office:value-type="string">
            <text:p text:style-name="P53">Níl a fhios agam</text:p>
          </table:table-cell>
        </table:table-row>
        <table:table-row>
          <table:table-cell table:style-name="Tableau13.A1" office:value-type="string">
            <text:p text:style-name="P49">AE27 </text:p>
          </table:table-cell>
          <table:table-cell table:style-name="Tableau13.B3" office:value-type="float" office:value="83">
            <text:p text:style-name="P53">83</text:p>
          </table:table-cell>
          <table:table-cell table:style-name="Tableau13.B3" office:value-type="float" office:value="17">
            <text:p text:style-name="P53">17</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Inscne</text:p>
          </table:table-cell>
          <table:covered-table-cell/>
          <table:covered-table-cell/>
          <table:covered-table-cell/>
        </table:table-row>
        <table:table-row>
          <table:table-cell table:style-name="Tableau13.A1" office:value-type="string">
            <text:p text:style-name="P49">Fear </text:p>
          </table:table-cell>
          <table:table-cell table:style-name="Tableau13.B3" office:value-type="float" office:value="84">
            <text:p text:style-name="P53">84</text:p>
          </table:table-cell>
          <table:table-cell table:style-name="Tableau13.B3" office:value-type="float" office:value="16">
            <text:p text:style-name="P53">16</text:p>
          </table:table-cell>
          <table:table-cell table:style-name="Tableau13.B3" office:value-type="float" office:value="0">
            <text:p text:style-name="P53">0</text:p>
          </table:table-cell>
        </table:table-row>
        <table:table-row>
          <table:table-cell table:style-name="Tableau13.A1" office:value-type="string">
            <text:p text:style-name="P49">Bean </text:p>
          </table:table-cell>
          <table:table-cell table:style-name="Tableau13.B3" office:value-type="float" office:value="82">
            <text:p text:style-name="P53">82</text:p>
          </table:table-cell>
          <table:table-cell table:style-name="Tableau13.B3" office:value-type="float" office:value="18">
            <text:p text:style-name="P53">18</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Aois</text:p>
          </table:table-cell>
          <table:covered-table-cell/>
          <table:covered-table-cell/>
          <table:covered-table-cell/>
        </table:table-row>
        <table:table-row>
          <table:table-cell table:style-name="Tableau13.A1" office:value-type="string">
            <text:p text:style-name="P49">15- 24 </text:p>
          </table:table-cell>
          <table:table-cell table:style-name="Tableau13.B3" office:value-type="float" office:value="92">
            <text:p text:style-name="P53">92</text:p>
          </table:table-cell>
          <table:table-cell table:style-name="Tableau13.B3" office:value-type="float" office:value="5">
            <text:p text:style-name="P53">5</text:p>
          </table:table-cell>
          <table:table-cell table:style-name="Tableau13.B3" office:value-type="float" office:value="0">
            <text:p text:style-name="P53">0</text:p>
          </table:table-cell>
        </table:table-row>
        <table:table-row>
          <table:table-cell table:style-name="Tableau13.A1" office:value-type="string">
            <text:p text:style-name="P49">25—39 </text:p>
          </table:table-cell>
          <table:table-cell table:style-name="Tableau13.B3" office:value-type="float" office:value="84">
            <text:p text:style-name="P53">84</text:p>
          </table:table-cell>
          <table:table-cell table:style-name="Tableau13.B3" office:value-type="float" office:value="16">
            <text:p text:style-name="P53">16</text:p>
          </table:table-cell>
          <table:table-cell table:style-name="Tableau13.B3" office:value-type="float" office:value="0">
            <text:p text:style-name="P53">0</text:p>
          </table:table-cell>
        </table:table-row>
        <table:table-row>
          <table:table-cell table:style-name="Tableau13.A1" office:value-type="string">
            <text:p text:style-name="P49">40-54 </text:p>
          </table:table-cell>
          <table:table-cell table:style-name="Tableau13.B3" office:value-type="float" office:value="83">
            <text:p text:style-name="P53">83</text:p>
          </table:table-cell>
          <table:table-cell table:style-name="Tableau13.B3" office:value-type="float" office:value="17">
            <text:p text:style-name="P53">17</text:p>
          </table:table-cell>
          <table:table-cell table:style-name="Tableau13.B3" office:value-type="float" office:value="0">
            <text:p text:style-name="P53">0</text:p>
          </table:table-cell>
        </table:table-row>
        <table:table-row>
          <table:table-cell table:style-name="Tableau13.A1" office:value-type="string">
            <text:p text:style-name="P49">&gt;=55</text:p>
          </table:table-cell>
          <table:table-cell table:style-name="Tableau13.B3" office:value-type="float" office:value="80">
            <text:p text:style-name="P53">80</text:p>
          </table:table-cell>
          <table:table-cell table:style-name="Tableau13.B3" office:value-type="float" office:value="20">
            <text:p text:style-name="P53">20</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Leibhéal oideachais</text:p>
          </table:table-cell>
          <table:covered-table-cell/>
          <table:covered-table-cell/>
          <table:covered-table-cell/>
        </table:table-row>
        <table:table-row>
          <table:table-cell table:style-name="Tableau13.A1" office:value-type="string">
            <text:p text:style-name="P49">Leibhéal íseal oideachais (ISCED 0- 2) </text:p>
          </table:table-cell>
          <table:table-cell table:style-name="Tableau13.B3" office:value-type="float" office:value="74">
            <text:p text:style-name="P53">74</text:p>
          </table:table-cell>
          <table:table-cell table:style-name="Tableau13.B3" office:value-type="float" office:value="26">
            <text:p text:style-name="P53">26</text:p>
          </table:table-cell>
          <table:table-cell table:style-name="Tableau13.B3" office:value-type="float" office:value="0">
            <text:p text:style-name="P53">0</text:p>
          </table:table-cell>
        </table:table-row>
        <table:table-row>
          <table:table-cell table:style-name="Tableau13.A1" office:value-type="string">
            <text:p text:style-name="P49">Meánleibhéal oideachais (ISCED 3—4) </text:p>
          </table:table-cell>
          <table:table-cell table:style-name="Tableau13.B3" office:value-type="float" office:value="83">
            <text:p text:style-name="P53">83</text:p>
          </table:table-cell>
          <table:table-cell table:style-name="Tableau13.B3" office:value-type="float" office:value="17">
            <text:p text:style-name="P53">17</text:p>
          </table:table-cell>
          <table:table-cell table:style-name="Tableau13.B3" office:value-type="float" office:value="0">
            <text:p text:style-name="P53">0</text:p>
          </table:table-cell>
        </table:table-row>
        <table:table-row>
          <table:table-cell table:style-name="Tableau13.A1" office:value-type="string">
            <text:p text:style-name="P49">Ardleibhéal oideachais (ISCED 5-8) </text:p>
          </table:table-cell>
          <table:table-cell table:style-name="Tableau13.B3" office:value-type="float" office:value="91">
            <text:p text:style-name="P53">91</text:p>
          </table:table-cell>
          <table:table-cell table:style-name="Tableau13.B3" office:value-type="float" office:value="9">
            <text:p text:style-name="P53">9</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Catagóir shochghairmiúil</text:p>
          </table:table-cell>
          <table:covered-table-cell/>
          <table:covered-table-cell/>
          <table:covered-table-cell/>
        </table:table-row>
        <table:table-row>
          <table:table-cell table:style-name="Tableau13.A1" office:value-type="string">
            <text:p text:style-name="P49">Féinfhostaithe </text:p>
          </table:table-cell>
          <table:table-cell table:style-name="Tableau13.B3" office:value-type="float" office:value="87">
            <text:p text:style-name="P53">87</text:p>
          </table:table-cell>
          <table:table-cell table:style-name="Tableau13.B3" office:value-type="float" office:value="13">
            <text:p text:style-name="P53">13</text:p>
          </table:table-cell>
          <table:table-cell table:style-name="Tableau13.B3" office:value-type="float" office:value="0">
            <text:p text:style-name="P53">0</text:p>
          </table:table-cell>
        </table:table-row>
        <table:table-row>
          <table:table-cell table:style-name="Tableau13.A1" office:value-type="string">
            <text:p text:style-name="P49">Bainisteoirí </text:p>
          </table:table-cell>
          <table:table-cell table:style-name="Tableau13.B3" office:value-type="float" office:value="93">
            <text:p text:style-name="P53">93</text:p>
          </table:table-cell>
          <table:table-cell table:style-name="Tableau13.B3" office:value-type="float" office:value="7">
            <text:p text:style-name="P53">7</text:p>
          </table:table-cell>
          <table:table-cell table:style-name="Tableau13.B3" office:value-type="float" office:value="0">
            <text:p text:style-name="P53">0</text:p>
          </table:table-cell>
        </table:table-row>
        <table:table-row>
          <table:table-cell table:style-name="Tableau13.A1" office:value-type="string">
            <text:p text:style-name="P49">Coiléir bhána eile </text:p>
          </table:table-cell>
          <table:table-cell table:style-name="Tableau13.B3" office:value-type="float" office:value="87">
            <text:p text:style-name="P53">87</text:p>
          </table:table-cell>
          <table:table-cell table:style-name="Tableau13.B3" office:value-type="float" office:value="13">
            <text:p text:style-name="P53">13</text:p>
          </table:table-cell>
          <table:table-cell table:style-name="Tableau13.B3" office:value-type="float" office:value="0">
            <text:p text:style-name="P53">0</text:p>
          </table:table-cell>
        </table:table-row>
        <table:table-row>
          <table:table-cell table:style-name="Tableau13.A1" office:value-type="string">
            <text:p text:style-name="P49">Oibrithe láimhe </text:p>
          </table:table-cell>
          <table:table-cell table:style-name="Tableau13.B3" office:value-type="float" office:value="80">
            <text:p text:style-name="P53">80</text:p>
          </table:table-cell>
          <table:table-cell table:style-name="Tableau13.B3" office:value-type="float" office:value="20">
            <text:p text:style-name="P53">20</text:p>
          </table:table-cell>
          <table:table-cell table:style-name="Tableau13.B3" office:value-type="float" office:value="0">
            <text:p text:style-name="P53">0</text:p>
          </table:table-cell>
        </table:table-row>
        <table:table-row>
          <table:table-cell table:style-name="Tableau13.A1" office:value-type="string">
            <text:p text:style-name="P49">Daoine tí </text:p>
          </table:table-cell>
          <table:table-cell table:style-name="Tableau13.B3" office:value-type="float" office:value="73">
            <text:p text:style-name="P53">73</text:p>
          </table:table-cell>
          <table:table-cell table:style-name="Tableau13.B3" office:value-type="float" office:value="27">
            <text:p text:style-name="P53">27</text:p>
          </table:table-cell>
          <table:table-cell table:style-name="Tableau13.B3" office:value-type="float" office:value="0">
            <text:p text:style-name="P53">0</text:p>
          </table:table-cell>
        </table:table-row>
        <table:table-row>
          <table:table-cell table:style-name="Tableau13.A1" office:value-type="string">
            <text:p text:style-name="P49">Dífhostaithe </text:p>
          </table:table-cell>
          <table:table-cell table:style-name="Tableau13.B3" office:value-type="float" office:value="57">
            <text:p text:style-name="P53">57</text:p>
          </table:table-cell>
          <table:table-cell table:style-name="Tableau13.B3" office:value-type="float" office:value="42">
            <text:p text:style-name="P53">42</text:p>
          </table:table-cell>
          <table:table-cell table:style-name="Tableau13.B3" office:value-type="float" office:value="1">
            <text:p text:style-name="P53">1</text:p>
          </table:table-cell>
        </table:table-row>
        <table:table-row>
          <table:table-cell table:style-name="Tableau13.A1" office:value-type="string">
            <text:p text:style-name="P49">Ar scor</text:p>
          </table:table-cell>
          <table:table-cell table:style-name="Tableau13.B3" office:value-type="float" office:value="79">
            <text:p text:style-name="P53">79</text:p>
          </table:table-cell>
          <table:table-cell table:style-name="Tableau13.B3" office:value-type="float" office:value="21">
            <text:p text:style-name="P53">21</text:p>
          </table:table-cell>
          <table:table-cell table:style-name="Tableau13.B3" office:value-type="float" office:value="0">
            <text:p text:style-name="P53">0</text:p>
          </table:table-cell>
        </table:table-row>
        <table:table-row>
          <table:table-cell table:style-name="Tableau13.A1" office:value-type="string">
            <text:p text:style-name="P49">Mic léinn </text:p>
          </table:table-cell>
          <table:table-cell table:style-name="Tableau13.B3" office:value-type="float" office:value="92">
            <text:p text:style-name="P53">92</text:p>
          </table:table-cell>
          <table:table-cell table:style-name="Tableau13.B3" office:value-type="float" office:value="7">
            <text:p text:style-name="P53">7</text:p>
          </table:table-cell>
          <table:table-cell table:style-name="Tableau13.B3" office:value-type="float" office:value="1">
            <text:p text:style-name="P53">1</text:p>
          </table:table-cell>
        </table:table-row>
        <table:table-row>
          <table:table-cell table:style-name="Tableau13.A4" table:number-columns-spanned="4" office:value-type="string">
            <text:p text:style-name="P74">Deacrachtaí billí a íoc </text:p>
          </table:table-cell>
          <table:covered-table-cell/>
          <table:covered-table-cell/>
          <table:covered-table-cell/>
        </table:table-row>
        <table:table-row>
          <table:table-cell table:style-name="Tableau13.A1" office:value-type="string">
            <text:p text:style-name="P49">An chuid is mó den am </text:p>
          </table:table-cell>
          <table:table-cell table:style-name="Tableau13.B3" office:value-type="float" office:value="40">
            <text:p text:style-name="P53">40</text:p>
          </table:table-cell>
          <table:table-cell table:style-name="Tableau13.B3" office:value-type="float" office:value="59">
            <text:p text:style-name="P53">59</text:p>
          </table:table-cell>
          <table:table-cell table:style-name="Tableau13.B3" office:value-type="float" office:value="1">
            <text:p text:style-name="P53">1</text:p>
          </table:table-cell>
        </table:table-row>
        <table:table-row>
          <table:table-cell table:style-name="Tableau13.A1" office:value-type="string">
            <text:p text:style-name="P49">Ó am go ham </text:p>
          </table:table-cell>
          <table:table-cell table:style-name="Tableau13.B3" office:value-type="float" office:value="69">
            <text:p text:style-name="P53">69</text:p>
          </table:table-cell>
          <table:table-cell table:style-name="Tableau13.B3" office:value-type="float" office:value="31">
            <text:p text:style-name="P53">31</text:p>
          </table:table-cell>
          <table:table-cell table:style-name="Tableau13.B3" office:value-type="float" office:value="0">
            <text:p text:style-name="P53">0</text:p>
          </table:table-cell>
        </table:table-row>
        <table:table-row>
          <table:table-cell table:style-name="Tableau13.A1" office:value-type="string">
            <text:p text:style-name="P49">Beagnach riamh / Riamh </text:p>
          </table:table-cell>
          <table:table-cell table:style-name="Tableau13.B3" office:value-type="float" office:value="92">
            <text:p text:style-name="P53">92</text:p>
          </table:table-cell>
          <table:table-cell table:style-name="Tableau13.B3" office:value-type="float" office:value="8">
            <text:p text:style-name="P53">8</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Uirbiú suibiachtúil </text:p>
          </table:table-cell>
          <table:covered-table-cell/>
          <table:covered-table-cell/>
          <table:covered-table-cell/>
        </table:table-row>
        <table:table-row>
          <table:table-cell table:style-name="Tableau13.A1" office:value-type="string">
            <text:p text:style-name="P49">Ceantar tuaithe nó sráidbhaile </text:p>
          </table:table-cell>
          <table:table-cell table:style-name="Tableau13.B3" office:value-type="float" office:value="83">
            <text:p text:style-name="P53">83</text:p>
          </table:table-cell>
          <table:table-cell table:style-name="Tableau13.B3" office:value-type="float" office:value="17">
            <text:p text:style-name="P53">17</text:p>
          </table:table-cell>
          <table:table-cell table:style-name="Tableau13.B3" office:value-type="float" office:value="0">
            <text:p text:style-name="P53">0</text:p>
          </table:table-cell>
        </table:table-row>
        <table:table-row>
          <table:table-cell table:style-name="Tableau13.A1" office:value-type="string">
            <text:p text:style-name="P49">Baile beag nó meánmhéide </text:p>
          </table:table-cell>
          <table:table-cell table:style-name="Tableau13.B3" office:value-type="float" office:value="84">
            <text:p text:style-name="P53">84</text:p>
          </table:table-cell>
          <table:table-cell table:style-name="Tableau13.B3" office:value-type="float" office:value="16">
            <text:p text:style-name="P53">16</text:p>
          </table:table-cell>
          <table:table-cell table:style-name="Tableau13.B3" office:value-type="float" office:value="0">
            <text:p text:style-name="P53">0</text:p>
          </table:table-cell>
        </table:table-row>
        <table:table-row>
          <table:table-cell table:style-name="Tableau13.A1" office:value-type="string">
            <text:p text:style-name="P49">Baile mór </text:p>
          </table:table-cell>
          <table:table-cell table:style-name="Tableau13.B3" office:value-type="float" office:value="82">
            <text:p text:style-name="P53">82</text:p>
          </table:table-cell>
          <table:table-cell table:style-name="Tableau13.B3" office:value-type="float" office:value="18">
            <text:p text:style-name="P53">18</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Íomhá den Aontas Eorpach </text:p>
          </table:table-cell>
          <table:covered-table-cell/>
          <table:covered-table-cell/>
          <table:covered-table-cell/>
        </table:table-row>
        <table:table-row>
          <table:table-cell table:style-name="Tableau13.A1" office:value-type="string">
            <text:p text:style-name="P49">Dearfach </text:p>
          </table:table-cell>
          <table:table-cell table:style-name="Tableau13.B3" office:value-type="float" office:value="89">
            <text:p text:style-name="P53">89</text:p>
          </table:table-cell>
          <table:table-cell table:style-name="Tableau13.B3" office:value-type="float" office:value="11">
            <text:p text:style-name="P53">11</text:p>
          </table:table-cell>
          <table:table-cell table:style-name="Tableau13.B3" office:value-type="float" office:value="0">
            <text:p text:style-name="P53">0</text:p>
          </table:table-cell>
        </table:table-row>
        <table:table-row>
          <table:table-cell table:style-name="Tableau13.A1" office:value-type="string">
            <text:p text:style-name="P49">Neodrach </text:p>
          </table:table-cell>
          <table:table-cell table:style-name="Tableau13.B3" office:value-type="float" office:value="79">
            <text:p text:style-name="P53">79</text:p>
          </table:table-cell>
          <table:table-cell table:style-name="Tableau13.B3" office:value-type="float" office:value="20">
            <text:p text:style-name="P53">20</text:p>
          </table:table-cell>
          <table:table-cell table:style-name="Tableau13.B3" office:value-type="float" office:value="1">
            <text:p text:style-name="P53">1</text:p>
          </table:table-cell>
        </table:table-row>
        <table:table-row>
          <table:table-cell table:style-name="Tableau13.A1" office:value-type="string">
            <text:p text:style-name="P49">Diúltach </text:p>
          </table:table-cell>
          <table:table-cell table:style-name="Tableau13.B3" office:value-type="float" office:value="68">
            <text:p text:style-name="P53">68</text:p>
          </table:table-cell>
          <table:table-cell table:style-name="Tableau13.B3" office:value-type="float" office:value="32">
            <text:p text:style-name="P53">32</text:p>
          </table:table-cell>
          <table:table-cell table:style-name="Tableau13.B3" office:value-type="float" office:value="0">
            <text:p text:style-name="P53">0</text:p>
          </table:table-cell>
        </table:table-row>
      </table:table>
      <text:p text:style-name="P26"/>
      <text:h text:style-name="P16" text:outline-level="2"><text:bookmark-start text:name="__RefHeading___Toc316614_3078747257"/>An t-athrú ar cháilíocht na beatha<text:bookmark-end text:name="__RefHeading___Toc316614_3078747257"/></text:h>
      <text:p text:style-name="P26">Ar leibhéal an Aontais, is í an chobhsaíocht an phríomhthréith a bhaineann le braistintí maidir le hathruithe ar an gcáilíocht saoil le 12 mhí anuas, cé go dtuairiscíonn sciar suntasach de na freagróirí meathlú. Ar an iomlán, deir 62% de mhuintir na hEorpa gur fhan a gcáilíocht saoil mar an gcéanna, rud a léiríonn go bhfuil dálaí maireachtála cobhsaí den chuid is mó. Ag an am céanna, tuairiscíonn níos mó ná an ceathrú cuid de na freagróirí (27%) go bhfuil meath tagtha ar a gcáilíocht saoil, agus ní deir ach cion réasúnta beag (11%) go bhfuil feabhas tagtha air. Dá bhrí sin, is léir go bhfuil cothromaíocht na bhfreagraí fós diúltach, agus is mó na freagairtí a thuairiscíonn meathlú ná na freagairtí a mheasann feabhas a bheith ann. I gcomparáid leis an rabharta roimhe seo i mí Dheireadh Fómhair/mí na Samhna 2025, tá na torthaí sin fós réasúnta cobhsaí ar an iomlán. </text:p>
      <text:p text:style-name="P21"><draw:g text:anchor-type="paragraph" draw:z-index="34" draw:name="Forme37" draw:style-name="gr9"><draw:frame draw:style-name="gr288" draw:text-style-name="P105" svg:width="6.908cm" svg:height="6.868cm" svg:x="7.003cm" svg:y="1.919cm"><draw:image xlink:href="Pictures/10000000000002A30000029FCD11464CE9A2EECB.png" xlink:type="simple" xlink:show="embed" xlink:actuate="onLoad" draw:mime-type="image/png"><text:p/></draw:image></draw:frame><draw:g draw:style-name="gr4"><draw:frame draw:style-name="gr289" draw:text-style-name="P105" svg:width="1.295cm" svg:height="2.454cm" svg:x="7.603cm" svg:y="8.966cm"><draw:image xlink:href="Pictures/10000000000000530000009D498E8C6B2365A37C.png" xlink:type="simple" xlink:show="embed" xlink:actuate="onLoad" draw:mime-type="image/png"><text:p/></draw:image></draw:frame><draw:frame draw:style-name="gr290" draw:text-style-name="P108" svg:width="3.818cm" svg:height="0.578cm" svg:x="8.885cm" svg:y="8.919cm"><draw:text-box><text:p text:style-name="P106"><text:span text:style-name="T41">Feabhsaithe</text:span></text:p></draw:text-box></draw:frame><draw:frame draw:style-name="gr291" draw:text-style-name="P108" svg:width="4.599cm" svg:height="0.888cm" svg:x="8.904cm" svg:y="9.548cm"><draw:text-box><text:p text:style-name="P106"><text:span text:style-name="T41">D'fhan sé mar an gcéanna</text:span></text:p></draw:text-box></draw:frame><draw:frame draw:style-name="gr292" draw:text-style-name="P108" svg:width="3.52cm" svg:height="0.578cm" svg:x="8.903cm" svg:y="10.218cm"><draw:text-box><text:p text:style-name="P106"><text:span text:style-name="T41">Laghdaithe</text:span></text:p></draw:text-box></draw:frame><draw:frame draw:style-name="gr293" draw:text-style-name="P108" svg:width="1.975cm" svg:height="0.902cm" svg:x="9.028cm" svg:y="10.818cm"><draw:text-box><text:p text:style-name="P106"><text:span text:style-name="T41">Níl a fhios agam</text:span></text:p></draw:text-box></draw:frame><draw:frame draw:style-name="gr294" draw:text-style-name="P108" svg:width="5.596cm" svg:height="2.2cm" svg:x="1.106cm" svg:y="8.409cm"><draw:text-box><text:p text:style-name="P106"><text:span text:style-name="T41">Feabhsaithe</text:span> <text:span text:style-name="T42">▼</text:span><text:span text:style-name="T41"> 1 </text:span></text:p><text:p text:style-name="P106"><text:span text:style-name="T41">D'fhan sé mar an gcéanna</text:span> <text:span text:style-name="T42">▼</text:span><text:span text:style-name="T41"> 2 </text:span></text:p><text:p text:style-name="P106"><text:span text:style-name="T41">Laghdaithe</text:span> <text:span text:style-name="T42">▲</text:span><text:span text:style-name="T41"> 3 </text:span></text:p><text:p text:style-name="P106"><text:span text:style-name="T41">Níl a fhios agam</text:span> <text:span text:style-name="T41">= </text:span></text:p></draw:text-box></draw:frame><draw:frame draw:style-name="gr295" draw:text-style-name="P108" svg:width="6.7cm" svg:height="1.064cm" svg:x="0.002cm" svg:y="10.049cm"><draw:text-box><text:p text:style-name="P106"><text:span text:style-name="T42">▲</text:span><text:span text:style-name="T43">▼</text:span> <text:span text:style-name="T41">(Apr / Bealtaine 2026 - Deireadh Fómhair/ Samhain 2025) </text:span></text:p></draw:text-box></draw:frame><draw:frame draw:style-name="gr296" draw:text-style-name="P108" svg:width="13.401cm" svg:height="0.902cm" svg:x="0.501cm" svg:y="0.219cm"><draw:text-box><text:p text:style-name="P106"><text:span text:style-name="T41">QA16 Cén ráiteas is gaire do do thuairim? *Le 12 mhí anuas, tá … (AE27) (%) ag do cháilíocht saoil (compord nó ó thaobh an bhuiséid de)</text:span></text:p></draw:text-box></draw:frame></draw:g></draw:g></text:p>
      <text:p text:style-name="P21">Ar fud na mBallstát, tá éagsúlacht sna braistintí maidir leis an gcaoi ar tháinig forbairt ar an gcáilíocht saoil le 12 mhí anuas, cé gurb é an dearcadh is coitianta i ngach tír go bhfuil sí fós mar an gcéanna.</text:p>
      <text:p text:style-name="P21"/>
      <text:p text:style-name="P23">Feictear na sciartha is airde de fhreagróirí a thuairiscíonn go bhfuil feabhas tagtha ar a gcáilíocht saoil i Málta (31 %), agus ina dhiaidh sin sa Danmhairg agus sa tSualainn (27 % araon), agus sa Laitvia (20 %), rud a léiríonn forbairtí níos dearfaí sna tíortha sin. Os a choinne sin, taifeadtar na leibhéil is ísle feabhais a bhraitear san Ungáir agus sa tSlóvaic (5 %) chomh maith leis an Iodáil, an Ghréig agus an Bhulgáir (6 % ar fad), rud a thugann le fios nach bhfuil feabhsuithe le brath chomh forleathan céanna sna comhthéacsanna sin.</text:p>
      <text:p text:style-name="P21">I bhformhór na mBallstát, tuairiscíonn tromlach soiléir gur fhan a gcáilíocht saoil cobhsaí, le sciartha an-ard san Ungáir (80 %), sa Pholainn (76 %), agus san Iodáil (74 %).</text:p>
      <text:p text:style-name="P21">Ag an am céanna, tuairiscíonn sciar suntasach de na freagróirí go bhfuil meath tagtha ar a gcáilíocht saoil, agus go bhfuil difríochtaí suntasacha ann ó thír go tír. Feictear na leibhéil is airde sa Ghréig (43 %), agus ina dhiaidh sin sa Fhrainc, sa Phortaingéil agus sa Bhulgáir (39 % ar fad), chomh maith leis an Rómáin (38 %), rud a léiríonn dearcadh forleathan go bhfuil meath ag teacht ar dhálaí maireachtála sna tíortha sin.</text:p>
      <text:p text:style-name="P21">Ar an iomlán, léiríonn na torthaí sin pictiúr éagsúil ar fud an Aontais Eorpaigh: cé go bhfuil an chobhsaíocht fós ar an mbraistint cheannasach i bhformhór na mBallstát, tá éagsúlacht shuntasach ann maidir leis an gcothromaíocht idir feabhsúchán agus meathlú.</text:p>
      <text:p text:style-name="P21"><draw:g text:anchor-type="paragraph" draw:z-index="35" draw:name="Forme38" draw:style-name="gr9"><draw:frame draw:style-name="gr281" draw:text-style-name="P105" svg:width="16.7cm" svg:height="7.57cm" svg:x="0.002cm" svg:y="1.411cm"><draw:image xlink:href="Pictures/10000000000005180000024FF3FAE32BB71B0FE7.png" xlink:type="simple" xlink:show="embed" xlink:actuate="onLoad" draw:mime-type="image/png"><text:p/></draw:image></draw:frame><draw:g draw:style-name="gr4"><draw:frame draw:style-name="gr282" draw:text-style-name="P105" svg:width="13.569cm" svg:height="0.408cm" svg:x="0.702cm" svg:y="9.28cm"><draw:image xlink:href="Pictures/100000000000027600000013DD34BEC4B361299D.png" xlink:type="simple" xlink:show="embed" xlink:actuate="onLoad" draw:mime-type="image/png"><text:p/></draw:image></draw:frame><draw:frame draw:style-name="gr283" draw:text-style-name="P108" svg:width="3.816cm" svg:height="0.578cm" svg:x="1.254cm" svg:y="9.211cm"><draw:text-box><text:p text:style-name="P106"><text:span text:style-name="T41">Feabhsaithe</text:span></text:p></draw:text-box></draw:frame><draw:frame draw:style-name="gr284" draw:text-style-name="P108" svg:width="2.939cm" svg:height="0.902cm" svg:x="5.932cm" svg:y="9.281cm"><draw:text-box><text:p text:style-name="P106"><text:span text:style-name="T41">D'fhan sé mar an gcéanna</text:span></text:p></draw:text-box></draw:frame><draw:frame draw:style-name="gr285" draw:text-style-name="P108" svg:width="3.603cm" svg:height="0.578cm" svg:x="9.469cm" svg:y="9.211cm"><draw:text-box><text:p text:style-name="P106"><text:span text:style-name="T41">Laghdaithe</text:span></text:p></draw:text-box></draw:frame><draw:frame draw:style-name="gr286" draw:text-style-name="P108" svg:width="1.904cm" svg:height="0.902cm" svg:x="14.267cm" svg:y="9.211cm"><draw:text-box><text:p text:style-name="P106"><text:span text:style-name="T41">Níl a fhios agam</text:span></text:p></draw:text-box></draw:frame></draw:g><draw:frame draw:style-name="gr287" draw:text-style-name="P108" svg:width="16.4cm" svg:height="0.902cm" svg:x="0.103cm" svg:y="0.111cm"><draw:text-box><text:p text:style-name="P106"><text:span text:style-name="T41">QA16 Cén ráiteas is gaire do do thuairim? Laistigh de na 12 mhí anuas do </text:span></text:p><text:p text:style-name="P106"><text:span text:style-name="T41">* Cáilíocht saoil (compord nó buiséad-ciallmhar) has… (%)</text:span></text:p></draw:text-box></draw:frame></draw:g></text:p>
      <text:p text:style-name="P23">Léiríonn athruithe idir Fómhar 2025 agus Earrach 2026 go bhfuil meath tagtha ar an gcáilíocht saoil a bhraitear i roinnt Ballstát, cé go bhfuil éagsúlacht ann ó thír go tír.</text:p>
      <text:p text:style-name="P21">Feictear na méaduithe is suntasaí ar sciar na bhfreagróirí a thuairiscigh meathlú in Éirinn (+10 bpointe céatadáin) agus sa Bhulgáir (+9 bpointe céatadáin), agus ina dhiaidh sin sa Ghréig, sa Phortaingéil, sa Rómáin agus san Fhionlainn (gach ceann +6 phointe céatadáin). Léiríonn na forbairtí sin go bhfuil na braistintí i roinnt Ballstát ag dul in olcas go soiléir. Mar sin féin, cé go raibh meathlú sách forleathan i bhformhór na dtíortha sin cheana féin, seasann an Fhionlainn amach mar eisceacht, ós rud é go dtarlaíonn an méadú ó leibhéal tosaigh measartha íseal.</text:p>
      <text:p text:style-name="P21">Os a choinne sin, léiríonn roinnt Ballstát cobhsaíocht choibhneasta nó feabhas ar bhraistintí. Tá laghdú tagtha ar sciar na bhfreagróirí a thuairiscigh meathlú i Málta (–8 pc) agus i Lucsamburg (–5 pc), rud a léiríonn éabhlóid níos dearfaí sna tíortha sin. </text:p>
      <text:p text:style-name="P21"><draw:g text:anchor-type="paragraph" draw:z-index="36" draw:name="Forme39" draw:style-name="gr9"><draw:frame draw:style-name="gr276" draw:text-style-name="P105" svg:width="17.2cm" svg:height="6.469cm" svg:x="0.002cm" svg:y="1.324cm"><draw:image xlink:href="Pictures/100000000000052C000001F23CB4E005A7927448.png" xlink:type="simple" xlink:show="embed" xlink:actuate="onLoad" draw:mime-type="image/png"><text:p/></draw:image></draw:frame><draw:frame draw:style-name="gr277" draw:text-style-name="P105" svg:width="5.531cm" svg:height="0.768cm" svg:x="5.92cm" svg:y="8.221cm"><draw:image xlink:href="Pictures/10000000000000D10000001D71E1673C971B1D89.png" xlink:type="simple" xlink:show="embed" xlink:actuate="onLoad" draw:mime-type="image/png"><text:p/></draw:image></draw:frame><draw:frame draw:style-name="gr278" draw:text-style-name="P108" svg:width="2.43cm" svg:height="0.902cm" svg:x="6.948cm" svg:y="8.352cm"><draw:text-box><text:p text:style-name="P106"><text:span text:style-name="T41">Aibreán/Bealtaine 2026</text:span></text:p></draw:text-box></draw:frame><draw:frame draw:style-name="gr279" draw:text-style-name="P108" svg:width="2.573cm" svg:height="1.227cm" svg:x="11.277cm" svg:y="8.422cm"><draw:text-box><text:p text:style-name="P106"><text:span text:style-name="T42">Δ</text:span><text:span text:style-name="T41"> Deireadh Fómhair/Nov 2025 </text:span></text:p></draw:text-box></draw:frame><draw:frame draw:style-name="gr280" draw:text-style-name="P108" svg:width="16.043cm" svg:height="0.902cm" svg:x="0.406cm" svg:y="0.222cm"><draw:text-box><text:p text:style-name="P106"><text:span text:style-name="T41">QA16 Cén ráiteas is gaire do do thuairim? * Le 12 mhí anuas tá do cháilíocht saoil (compord nó ó thaobh an bhuiséid de) tar éis … - Laghdaithe (%)</text:span></text:p></draw:text-box></draw:frame></draw:g></text:p>
      <text:p text:style-name="P23">Tá éagsúlacht sna tuairimí maidir leis an gcaoi a bhfuil cáilíocht na beatha tagtha chun cinn le 12 mhí anuas ar fud grúpaí sochdhéimeagrafacha agus dearcaidh, cé gurb í an chobhsaíocht an measúnú is minice a thuairiscítear i ngach catagóir.</text:p>
      <text:p text:style-name="P21">Tá difríochtaí de réir inscne teoranta. Tá fir beagán níos dóchúla ná mná feabhas a thuairisciú (12% vs 10%), agus tá mná beagán níos dóchúla a rá go bhfuil a gcáilíocht saoil meath (28% vs 26%). Is ionann an sciar a thuairiscíonn gur fhan a staid mar an gcéanna (62 %), rud a léiríonn eispéiris chomhchosúla den chuid is mó idir fir agus mná.</text:p>
      <text:p text:style-name="P21">Tagann difríochtaí níos suntasaí chun cinn ar fud aoisghrúpaí. Tuairiscíonn freagróirí níos óige forbairtí níos dearfaí, agus deir 18 % díobh siúd idir 15 agus 24 bliana d’aois go bhfuil feabhas tagtha ar a gcáilíocht saoil, i gcomparáid le 7 % díobh siúd atá 55 bliana d’aois nó níos sine. Ag an am céanna, ardaíonn an sciar a thuairiscíonn meath de réir aoise, ó 17 % i measc an ghrúpa is óige go 29 % i measc daoine atá 40 bliain d’aois nó níos sine. </text:p>
      <text:p text:style-name="P21">Tá difríochtaí le feiceáil freisin ag leibhéal an oideachais. Is mó seans go dtuairisceoidh freagróirí a bhfuil leibhéal níos airde oideachais acu feabhsuithe (15% vs 7%) agus is lú seans go dtuairisceoidh siad meath (23% vs 34%) ná iad siúd a bhfuil leibhéal íseal oideachais acu. Is mó an seans go dtuairisceoidh daoine a bhfuil meánleibhéal oideachais acu cobhsaíocht (64% vs 59% díobh siúd a bhfuil oideachas íseal acu). Léiríonn na torthaí seo ceangal soiléir idir gnóthachtáil oideachais agus braistintí maidir le hathrú i gcáilíocht na beatha.</text:p>
      <text:p text:style-name="P21">Feictear caidreamh an-láidir nuair a chuirtear staid airgeadais na bhfreagróirí san áireamh. I measc na ndaoine a mbíonn deacrachtaí acu a mbillí a íoc an chuid is mó den am, tuairiscíonn 64% meath ar a gcáilíocht saoil, agus ní thuairiscíonn ach 7% feabhas. Os a choinne sin, i measc na ndaoine sin nach mbíonn deacrachtaí den sórt sin acu riamh nó nach mbíonn deacrachtaí den sórt sin acu riamh, titeann an meath tuairiscithe scaireanna go 20 %, agus tuairiscíonn 13 % feabhsuithe agus cobhsaíocht 67 %. Bíonn seasamh idirmheánach ag freagróirí a mbíonn deacrachtaí acu ó am go ham (tháinig meath 38 % orthu i gcomparáid le 7 %), rud a léiríonn an nasc láidir idir leochaileacht eacnamaíoch agus braistintí maidir le dálaí maireachtála atá ag meath.</text:p>
      <text:p text:style-name="P21">Is mó seans go dtuairisceoidh freagróirí a bhfuil íomhá dhearfach den Aontas acu feabhsuithe (14 %) agus is lú seans go dtuairisceoidh siad meath (20 %) i gcomparáid leo siúd a bhfuil íomhá dhiúltach acu, agus ní thuairiscíonn ach 7 % díobh feabhsuithe agus tuairiscíonn beagnach leath díobh (48 %) meath. Thairis sin, tuairiscíonn 66% díobh siúd a bhfuil íomhá dhearfach acu cobhsaíocht i gcomparáid le 44% díobh siúd a bhfuil íomhá dhiúltach acu den Aontas.</text:p>
      <text:p text:style-name="P21">ar deireadh, tá baint láidir ag sástacht le cáilíocht na beatha leis na braistintí faoin gcaoi ar tháinig forbairt ar cháilíocht na beatha le 12 mhí anuas. I measc na bhfreagróirí atá sásta le cáilíocht na beatha, níor mheas ach 21 % go bhfuil meath tagtha uirthi, agus is léir go bhfuil an dearcadh diúltach sin chun tosaigh i measc na bhfreagróirí sin nach bhfuil sásta (55%).</text:p>
      <text:p text:style-name="P21"/>
      <table:table table:name="Tableau14" table:style-name="Tableau14">
        <table:table-column table:style-name="Tableau14.A"/>
        <table:table-column table:style-name="Tableau14.B"/>
        <table:table-column table:style-name="Tableau14.C"/>
        <table:table-column table:style-name="Tableau14.D"/>
        <table:table-column table:style-name="Tableau14.E"/>
        <table:table-row>
          <table:table-cell table:style-name="Tableau14.A1" table:number-columns-spanned="5" office:value-type="string">
            <text:p text:style-name="P80">QA16 Cén ráiteas is gaire do do thuairim? * Le 12 mhí anuas, tá … (% - AE) tar éis do cháilíocht saoil (compord nó ó thaobh buiséid de) a bhaint amach</text:p>
          </table:table-cell>
          <table:covered-table-cell/>
          <table:covered-table-cell/>
          <table:covered-table-cell/>
          <table:covered-table-cell/>
        </table:table-row>
        <table:table-row>
          <table:table-cell table:style-name="Tableau14.A1" office:value-type="string">
            <text:p text:style-name="P85"/>
          </table:table-cell>
          <table:table-cell table:style-name="Tableau14.A1" office:value-type="string">
            <text:p text:style-name="P84">Feabhsaithe</text:p>
          </table:table-cell>
          <table:table-cell table:style-name="Tableau14.A1" office:value-type="string">
            <text:p text:style-name="P84">D'fhan sé mar an gcéanna</text:p>
          </table:table-cell>
          <table:table-cell table:style-name="Tableau14.A1" office:value-type="string">
            <text:p text:style-name="P84">Laghdaithe</text:p>
          </table:table-cell>
          <table:table-cell table:style-name="Tableau14.A1" office:value-type="string">
            <text:p text:style-name="P84">Níl a fhios agam</text:p>
          </table:table-cell>
        </table:table-row>
        <table:table-row>
          <table:table-cell table:style-name="Tableau14.A1" office:value-type="string">
            <text:p text:style-name="P80">AE27 </text:p>
          </table:table-cell>
          <table:table-cell table:style-name="Tableau14.B3" office:value-type="float" office:value="11">
            <text:p text:style-name="P84">11</text:p>
          </table:table-cell>
          <table:table-cell table:style-name="Tableau14.B3" office:value-type="float" office:value="62">
            <text:p text:style-name="P84">62</text:p>
          </table:table-cell>
          <table:table-cell table:style-name="Tableau14.B3" office:value-type="float" office:value="27">
            <text:p text:style-name="P84">27</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Inscne</text:p>
          </table:table-cell>
          <table:covered-table-cell/>
          <table:covered-table-cell/>
          <table:covered-table-cell/>
          <table:covered-table-cell/>
        </table:table-row>
        <table:table-row>
          <table:table-cell table:style-name="Tableau14.A1" office:value-type="string">
            <text:p text:style-name="P80">Fear </text:p>
          </table:table-cell>
          <table:table-cell table:style-name="Tableau14.B3" office:value-type="float" office:value="12">
            <text:p text:style-name="P84">12</text:p>
          </table:table-cell>
          <table:table-cell table:style-name="Tableau14.B3" office:value-type="float" office:value="62">
            <text:p text:style-name="P84">62</text:p>
          </table:table-cell>
          <table:table-cell table:style-name="Tableau14.B3" office:value-type="float" office:value="26">
            <text:p text:style-name="P84">26</text:p>
          </table:table-cell>
          <table:table-cell table:style-name="Tableau14.B3" office:value-type="float" office:value="0">
            <text:p text:style-name="P84">0</text:p>
          </table:table-cell>
        </table:table-row>
        <table:table-row>
          <table:table-cell table:style-name="Tableau14.A1" office:value-type="string">
            <text:p text:style-name="P80">Bean </text:p>
          </table:table-cell>
          <table:table-cell table:style-name="Tableau14.B3" office:value-type="float" office:value="10">
            <text:p text:style-name="P84">10</text:p>
          </table:table-cell>
          <table:table-cell table:style-name="Tableau14.B3" office:value-type="float" office:value="62">
            <text:p text:style-name="P84">62</text:p>
          </table:table-cell>
          <table:table-cell table:style-name="Tableau14.B3" office:value-type="float" office:value="28">
            <text:p text:style-name="P84">28</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Aois</text:p>
          </table:table-cell>
          <table:covered-table-cell/>
          <table:covered-table-cell/>
          <table:covered-table-cell/>
          <table:covered-table-cell/>
        </table:table-row>
        <table:table-row>
          <table:table-cell table:style-name="Tableau14.A1" office:value-type="string">
            <text:p text:style-name="P80">15- 24 </text:p>
          </table:table-cell>
          <table:table-cell table:style-name="Tableau14.B3" office:value-type="float" office:value="18">
            <text:p text:style-name="P84">18</text:p>
          </table:table-cell>
          <table:table-cell table:style-name="Tableau14.B3" office:value-type="float" office:value="64">
            <text:p text:style-name="P84">64</text:p>
          </table:table-cell>
          <table:table-cell table:style-name="Tableau14.B3" office:value-type="float" office:value="17">
            <text:p text:style-name="P84">17</text:p>
          </table:table-cell>
          <table:table-cell table:style-name="Tableau14.B3" office:value-type="float" office:value="1">
            <text:p text:style-name="P84">1</text:p>
          </table:table-cell>
        </table:table-row>
        <table:table-row>
          <table:table-cell table:style-name="Tableau14.A1" office:value-type="string">
            <text:p text:style-name="P80">25—39 </text:p>
          </table:table-cell>
          <table:table-cell table:style-name="Tableau14.B3" office:value-type="float" office:value="16">
            <text:p text:style-name="P84">16</text:p>
          </table:table-cell>
          <table:table-cell table:style-name="Tableau14.B3" office:value-type="float" office:value="57">
            <text:p text:style-name="P84">57</text:p>
          </table:table-cell>
          <table:table-cell table:style-name="Tableau14.B3" office:value-type="float" office:value="27">
            <text:p text:style-name="P84">27</text:p>
          </table:table-cell>
          <table:table-cell table:style-name="Tableau14.B3" office:value-type="float" office:value="0">
            <text:p text:style-name="P84">0</text:p>
          </table:table-cell>
        </table:table-row>
        <table:table-row>
          <table:table-cell table:style-name="Tableau14.A1" office:value-type="string">
            <text:p text:style-name="P80">40-54 </text:p>
          </table:table-cell>
          <table:table-cell table:style-name="Tableau14.B3" office:value-type="float" office:value="11">
            <text:p text:style-name="P84">11</text:p>
          </table:table-cell>
          <table:table-cell table:style-name="Tableau14.B3" office:value-type="float" office:value="60">
            <text:p text:style-name="P84">60</text:p>
          </table:table-cell>
          <table:table-cell table:style-name="Tableau14.B3" office:value-type="float" office:value="29">
            <text:p text:style-name="P84">29</text:p>
          </table:table-cell>
          <table:table-cell table:style-name="Tableau14.B3" office:value-type="float" office:value="0">
            <text:p text:style-name="P84">0</text:p>
          </table:table-cell>
        </table:table-row>
        <table:table-row>
          <table:table-cell table:style-name="Tableau14.A1" office:value-type="string">
            <text:p text:style-name="P80">&gt;=55</text:p>
          </table:table-cell>
          <table:table-cell table:style-name="Tableau14.B3" office:value-type="float" office:value="7">
            <text:p text:style-name="P84">7</text:p>
          </table:table-cell>
          <table:table-cell table:style-name="Tableau14.B3" office:value-type="float" office:value="64">
            <text:p text:style-name="P84">64</text:p>
          </table:table-cell>
          <table:table-cell table:style-name="Tableau14.B3" office:value-type="float" office:value="29">
            <text:p text:style-name="P84">29</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Leibhéal oideachais</text:p>
          </table:table-cell>
          <table:covered-table-cell/>
          <table:covered-table-cell/>
          <table:covered-table-cell/>
          <table:covered-table-cell/>
        </table:table-row>
        <table:table-row>
          <table:table-cell table:style-name="Tableau14.A1" office:value-type="string">
            <text:p text:style-name="P80">Leibhéal íseal oideachais (ISCED 0- 2) </text:p>
          </table:table-cell>
          <table:table-cell table:style-name="Tableau14.B3" office:value-type="float" office:value="7">
            <text:p text:style-name="P84">7</text:p>
          </table:table-cell>
          <table:table-cell table:style-name="Tableau14.B3" office:value-type="float" office:value="59">
            <text:p text:style-name="P84">59</text:p>
          </table:table-cell>
          <table:table-cell table:style-name="Tableau14.B3" office:value-type="float" office:value="34">
            <text:p text:style-name="P84">34</text:p>
          </table:table-cell>
          <table:table-cell table:style-name="Tableau14.B3" office:value-type="float" office:value="0">
            <text:p text:style-name="P84">0</text:p>
          </table:table-cell>
        </table:table-row>
        <table:table-row>
          <table:table-cell table:style-name="Tableau14.A1" office:value-type="string">
            <text:p text:style-name="P80">Meánleibhéal oideachais (ISCED 3—4) </text:p>
          </table:table-cell>
          <table:table-cell table:style-name="Tableau14.B3" office:value-type="float" office:value="11">
            <text:p text:style-name="P84">11</text:p>
          </table:table-cell>
          <table:table-cell table:style-name="Tableau14.B3" office:value-type="float" office:value="64">
            <text:p text:style-name="P84">64</text:p>
          </table:table-cell>
          <table:table-cell table:style-name="Tableau14.B3" office:value-type="float" office:value="25">
            <text:p text:style-name="P84">25</text:p>
          </table:table-cell>
          <table:table-cell table:style-name="Tableau14.B3" office:value-type="float" office:value="0">
            <text:p text:style-name="P84">0</text:p>
          </table:table-cell>
        </table:table-row>
        <table:table-row>
          <table:table-cell table:style-name="Tableau14.A1" office:value-type="string">
            <text:p text:style-name="P80">Ardleibhéal oideachais (ISCED 5-8) </text:p>
          </table:table-cell>
          <table:table-cell table:style-name="Tableau14.B3" office:value-type="float" office:value="15">
            <text:p text:style-name="P84">15</text:p>
          </table:table-cell>
          <table:table-cell table:style-name="Tableau14.B3" office:value-type="float" office:value="62">
            <text:p text:style-name="P84">62</text:p>
          </table:table-cell>
          <table:table-cell table:style-name="Tableau14.B3" office:value-type="float" office:value="23">
            <text:p text:style-name="P84">23</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Catagóir shochghairmiúil</text:p>
          </table:table-cell>
          <table:covered-table-cell/>
          <table:covered-table-cell/>
          <table:covered-table-cell/>
          <table:covered-table-cell/>
        </table:table-row>
        <table:table-row>
          <table:table-cell table:style-name="Tableau14.A1" office:value-type="string">
            <text:p text:style-name="P80">Féinfhostaithe </text:p>
          </table:table-cell>
          <table:table-cell table:style-name="Tableau14.B3" office:value-type="float" office:value="11">
            <text:p text:style-name="P84">11</text:p>
          </table:table-cell>
          <table:table-cell table:style-name="Tableau14.B3" office:value-type="float" office:value="62">
            <text:p text:style-name="P84">62</text:p>
          </table:table-cell>
          <table:table-cell table:style-name="Tableau14.B3" office:value-type="float" office:value="27">
            <text:p text:style-name="P84">27</text:p>
          </table:table-cell>
          <table:table-cell table:style-name="Tableau14.B3" office:value-type="float" office:value="0">
            <text:p text:style-name="P84">0</text:p>
          </table:table-cell>
        </table:table-row>
        <table:table-row>
          <table:table-cell table:style-name="Tableau14.A1" office:value-type="string">
            <text:p text:style-name="P80">Bainisteoirí </text:p>
          </table:table-cell>
          <table:table-cell table:style-name="Tableau14.B3" office:value-type="float" office:value="17">
            <text:p text:style-name="P84">17</text:p>
          </table:table-cell>
          <table:table-cell table:style-name="Tableau14.B3" office:value-type="float" office:value="61">
            <text:p text:style-name="P84">61</text:p>
          </table:table-cell>
          <table:table-cell table:style-name="Tableau14.B3" office:value-type="float" office:value="22">
            <text:p text:style-name="P84">22</text:p>
          </table:table-cell>
          <table:table-cell table:style-name="Tableau14.B3" office:value-type="float" office:value="0">
            <text:p text:style-name="P84">0</text:p>
          </table:table-cell>
        </table:table-row>
        <table:table-row>
          <table:table-cell table:style-name="Tableau14.A1" office:value-type="string">
            <text:p text:style-name="P80">Coiléir bhána eile </text:p>
          </table:table-cell>
          <table:table-cell table:style-name="Tableau14.B3" office:value-type="float" office:value="12">
            <text:p text:style-name="P84">12</text:p>
          </table:table-cell>
          <table:table-cell table:style-name="Tableau14.B3" office:value-type="float" office:value="62">
            <text:p text:style-name="P84">62</text:p>
          </table:table-cell>
          <table:table-cell table:style-name="Tableau14.B3" office:value-type="float" office:value="26">
            <text:p text:style-name="P84">26</text:p>
          </table:table-cell>
          <table:table-cell table:style-name="Tableau14.B3" office:value-type="float" office:value="0">
            <text:p text:style-name="P84">0</text:p>
          </table:table-cell>
        </table:table-row>
        <table:table-row>
          <table:table-cell table:style-name="Tableau14.A1" office:value-type="string">
            <text:p text:style-name="P80">Oibrithe láimhe </text:p>
          </table:table-cell>
          <table:table-cell table:style-name="Tableau14.B3" office:value-type="float" office:value="13">
            <text:p text:style-name="P84">13</text:p>
          </table:table-cell>
          <table:table-cell table:style-name="Tableau14.B3" office:value-type="float" office:value="59">
            <text:p text:style-name="P84">59</text:p>
          </table:table-cell>
          <table:table-cell table:style-name="Tableau14.B3" office:value-type="float" office:value="28">
            <text:p text:style-name="P84">28</text:p>
          </table:table-cell>
          <table:table-cell table:style-name="Tableau14.B3" office:value-type="float" office:value="0">
            <text:p text:style-name="P84">0</text:p>
          </table:table-cell>
        </table:table-row>
        <table:table-row>
          <table:table-cell table:style-name="Tableau14.A1" office:value-type="string">
            <text:p text:style-name="P80">Daoine tí </text:p>
          </table:table-cell>
          <table:table-cell table:style-name="Tableau14.B3" office:value-type="float" office:value="7">
            <text:p text:style-name="P84">7</text:p>
          </table:table-cell>
          <table:table-cell table:style-name="Tableau14.B3" office:value-type="float" office:value="61">
            <text:p text:style-name="P84">61</text:p>
          </table:table-cell>
          <table:table-cell table:style-name="Tableau14.B3" office:value-type="float" office:value="32">
            <text:p text:style-name="P84">32</text:p>
          </table:table-cell>
          <table:table-cell table:style-name="Tableau14.B3" office:value-type="float" office:value="0">
            <text:p text:style-name="P84">0</text:p>
          </table:table-cell>
        </table:table-row>
        <table:table-row>
          <table:table-cell table:style-name="Tableau14.A1" office:value-type="string">
            <text:p text:style-name="P80">Dífhostaithe </text:p>
          </table:table-cell>
          <table:table-cell table:style-name="Tableau14.B3" office:value-type="float" office:value="9">
            <text:p text:style-name="P84">9</text:p>
          </table:table-cell>
          <table:table-cell table:style-name="Tableau14.B3" office:value-type="float" office:value="51">
            <text:p text:style-name="P84">51</text:p>
          </table:table-cell>
          <table:table-cell table:style-name="Tableau14.B3" office:value-type="float" office:value="39">
            <text:p text:style-name="P84">39</text:p>
          </table:table-cell>
          <table:table-cell table:style-name="Tableau14.B3" office:value-type="float" office:value="1">
            <text:p text:style-name="P84">1</text:p>
          </table:table-cell>
        </table:table-row>
        <table:table-row>
          <table:table-cell table:style-name="Tableau14.A1" office:value-type="string">
            <text:p text:style-name="P80">Ar scor</text:p>
          </table:table-cell>
          <table:table-cell table:style-name="Tableau14.B3" office:value-type="float" office:value="6">
            <text:p text:style-name="P84">6</text:p>
          </table:table-cell>
          <table:table-cell table:style-name="Tableau14.B3" office:value-type="float" office:value="64">
            <text:p text:style-name="P84">64</text:p>
          </table:table-cell>
          <table:table-cell table:style-name="Tableau14.B3" office:value-type="float" office:value="30">
            <text:p text:style-name="P84">30</text:p>
          </table:table-cell>
          <table:table-cell table:style-name="Tableau14.B3" office:value-type="float" office:value="0">
            <text:p text:style-name="P84">0</text:p>
          </table:table-cell>
        </table:table-row>
        <table:table-row>
          <table:table-cell table:style-name="Tableau14.A1" office:value-type="string">
            <text:p text:style-name="P80">Mic léinn </text:p>
          </table:table-cell>
          <table:table-cell table:style-name="Tableau14.B3" office:value-type="float" office:value="16">
            <text:p text:style-name="P84">16</text:p>
          </table:table-cell>
          <table:table-cell table:style-name="Tableau14.B3" office:value-type="float" office:value="65">
            <text:p text:style-name="P84">65</text:p>
          </table:table-cell>
          <table:table-cell table:style-name="Tableau14.B3" office:value-type="float" office:value="18">
            <text:p text:style-name="P84">18</text:p>
          </table:table-cell>
          <table:table-cell table:style-name="Tableau14.B3" office:value-type="float" office:value="1">
            <text:p text:style-name="P84">1</text:p>
          </table:table-cell>
        </table:table-row>
        <table:table-row>
          <table:table-cell table:style-name="Tableau14.A4" table:number-columns-spanned="5" office:value-type="string">
            <text:p text:style-name="P71">Deacrachtaí billí a íoc </text:p>
          </table:table-cell>
          <table:covered-table-cell/>
          <table:covered-table-cell/>
          <table:covered-table-cell/>
          <table:covered-table-cell/>
        </table:table-row>
        <table:table-row>
          <table:table-cell table:style-name="Tableau14.A1" office:value-type="string">
            <text:p text:style-name="P80">An chuid is mó den am </text:p>
          </table:table-cell>
          <table:table-cell table:style-name="Tableau14.B3" office:value-type="float" office:value="7">
            <text:p text:style-name="P84">7</text:p>
          </table:table-cell>
          <table:table-cell table:style-name="Tableau14.B3" office:value-type="float" office:value="29">
            <text:p text:style-name="P84">29</text:p>
          </table:table-cell>
          <table:table-cell table:style-name="Tableau14.B3" office:value-type="float" office:value="64">
            <text:p text:style-name="P84">64</text:p>
          </table:table-cell>
          <table:table-cell table:style-name="Tableau14.B3" office:value-type="float" office:value="0">
            <text:p text:style-name="P84">0</text:p>
          </table:table-cell>
        </table:table-row>
        <table:table-row>
          <table:table-cell table:style-name="Tableau14.A1" office:value-type="string">
            <text:p text:style-name="P80">Ó am go ham </text:p>
          </table:table-cell>
          <table:table-cell table:style-name="Tableau14.B3" office:value-type="float" office:value="7">
            <text:p text:style-name="P84">7</text:p>
          </table:table-cell>
          <table:table-cell table:style-name="Tableau14.B3" office:value-type="float" office:value="55">
            <text:p text:style-name="P84">55</text:p>
          </table:table-cell>
          <table:table-cell table:style-name="Tableau14.B3" office:value-type="float" office:value="38">
            <text:p text:style-name="P84">38</text:p>
          </table:table-cell>
          <table:table-cell table:style-name="Tableau14.B3" office:value-type="float" office:value="0">
            <text:p text:style-name="P84">0</text:p>
          </table:table-cell>
        </table:table-row>
        <table:table-row>
          <table:table-cell table:style-name="Tableau14.A1" office:value-type="string">
            <text:p text:style-name="P80">Beagnach riamh / Riamh </text:p>
          </table:table-cell>
          <table:table-cell table:style-name="Tableau14.B3" office:value-type="float" office:value="13">
            <text:p text:style-name="P84">13</text:p>
          </table:table-cell>
          <table:table-cell table:style-name="Tableau14.B3" office:value-type="float" office:value="67">
            <text:p text:style-name="P84">67</text:p>
          </table:table-cell>
          <table:table-cell table:style-name="Tableau14.B3" office:value-type="float" office:value="20">
            <text:p text:style-name="P84">20</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Uirbiú suibiachtúil </text:p>
          </table:table-cell>
          <table:covered-table-cell/>
          <table:covered-table-cell/>
          <table:covered-table-cell/>
          <table:covered-table-cell/>
        </table:table-row>
        <table:table-row>
          <table:table-cell table:style-name="Tableau14.A1" office:value-type="string">
            <text:p text:style-name="P80">Ceantar tuaithe nó sráidbhaile </text:p>
          </table:table-cell>
          <table:table-cell table:style-name="Tableau14.B3" office:value-type="float" office:value="11">
            <text:p text:style-name="P84">11</text:p>
          </table:table-cell>
          <table:table-cell table:style-name="Tableau14.B3" office:value-type="float" office:value="61">
            <text:p text:style-name="P84">61</text:p>
          </table:table-cell>
          <table:table-cell table:style-name="Tableau14.B3" office:value-type="float" office:value="28">
            <text:p text:style-name="P84">28</text:p>
          </table:table-cell>
          <table:table-cell table:style-name="Tableau14.B3" office:value-type="float" office:value="0">
            <text:p text:style-name="P84">0</text:p>
          </table:table-cell>
        </table:table-row>
        <table:table-row>
          <table:table-cell table:style-name="Tableau14.A1" office:value-type="string">
            <text:p text:style-name="P80">Baile beag nó meánmhéide </text:p>
          </table:table-cell>
          <table:table-cell table:style-name="Tableau14.B3" office:value-type="float" office:value="10">
            <text:p text:style-name="P84">10</text:p>
          </table:table-cell>
          <table:table-cell table:style-name="Tableau14.B3" office:value-type="float" office:value="63">
            <text:p text:style-name="P84">63</text:p>
          </table:table-cell>
          <table:table-cell table:style-name="Tableau14.B3" office:value-type="float" office:value="27">
            <text:p text:style-name="P84">27</text:p>
          </table:table-cell>
          <table:table-cell table:style-name="Tableau14.B3" office:value-type="float" office:value="0">
            <text:p text:style-name="P84">0</text:p>
          </table:table-cell>
        </table:table-row>
        <table:table-row>
          <table:table-cell table:style-name="Tableau14.A1" office:value-type="string">
            <text:p text:style-name="P80">Baile mór </text:p>
          </table:table-cell>
          <table:table-cell table:style-name="Tableau14.B3" office:value-type="float" office:value="13">
            <text:p text:style-name="P84">13</text:p>
          </table:table-cell>
          <table:table-cell table:style-name="Tableau14.B3" office:value-type="float" office:value="61">
            <text:p text:style-name="P84">61</text:p>
          </table:table-cell>
          <table:table-cell table:style-name="Tableau14.B3" office:value-type="float" office:value="26">
            <text:p text:style-name="P84">26</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Íomhá den Aontas Eorpach </text:p>
          </table:table-cell>
          <table:covered-table-cell/>
          <table:covered-table-cell/>
          <table:covered-table-cell/>
          <table:covered-table-cell/>
        </table:table-row>
        <table:table-row>
          <table:table-cell table:style-name="Tableau14.A1" office:value-type="string">
            <text:p text:style-name="P80">Dearfach </text:p>
          </table:table-cell>
          <table:table-cell table:style-name="Tableau14.B3" office:value-type="float" office:value="14">
            <text:p text:style-name="P84">14</text:p>
          </table:table-cell>
          <table:table-cell table:style-name="Tableau14.B3" office:value-type="float" office:value="66">
            <text:p text:style-name="P84">66</text:p>
          </table:table-cell>
          <table:table-cell table:style-name="Tableau14.B3" office:value-type="float" office:value="20">
            <text:p text:style-name="P84">20</text:p>
          </table:table-cell>
          <table:table-cell table:style-name="Tableau14.B3" office:value-type="float" office:value="0">
            <text:p text:style-name="P84">0</text:p>
          </table:table-cell>
        </table:table-row>
        <table:table-row>
          <table:table-cell table:style-name="Tableau14.A1" office:value-type="string">
            <text:p text:style-name="P80">Neodrach </text:p>
          </table:table-cell>
          <table:table-cell table:style-name="Tableau14.B3" office:value-type="float" office:value="8">
            <text:p text:style-name="P84">8</text:p>
          </table:table-cell>
          <table:table-cell table:style-name="Tableau14.B3" office:value-type="float" office:value="64">
            <text:p text:style-name="P84">64</text:p>
          </table:table-cell>
          <table:table-cell table:style-name="Tableau14.B3" office:value-type="float" office:value="28">
            <text:p text:style-name="P84">28</text:p>
          </table:table-cell>
          <table:table-cell table:style-name="Tableau14.B3" office:value-type="float" office:value="0">
            <text:p text:style-name="P84">0</text:p>
          </table:table-cell>
        </table:table-row>
        <table:table-row>
          <table:table-cell table:style-name="Tableau14.A1" office:value-type="string">
            <text:p text:style-name="P80">Diúltach </text:p>
          </table:table-cell>
          <table:table-cell table:style-name="Tableau14.B3" office:value-type="float" office:value="7">
            <text:p text:style-name="P84">7</text:p>
          </table:table-cell>
          <table:table-cell table:style-name="Tableau14.B3" office:value-type="float" office:value="44">
            <text:p text:style-name="P84">44</text:p>
          </table:table-cell>
          <table:table-cell table:style-name="Tableau14.B3" office:value-type="float" office:value="48">
            <text:p text:style-name="P84">48</text:p>
          </table:table-cell>
          <table:table-cell table:style-name="Tableau14.B3" office:value-type="float" office:value="1">
            <text:p text:style-name="P84">1</text:p>
          </table:table-cell>
        </table:table-row>
        <table:table-row>
          <table:table-cell table:style-name="Tableau14.A4" table:number-columns-spanned="5" office:value-type="string">
            <text:p text:style-name="P71">Sástacht le cáilíocht na beatha </text:p>
          </table:table-cell>
          <table:covered-table-cell/>
          <table:covered-table-cell/>
          <table:covered-table-cell/>
          <table:covered-table-cell/>
        </table:table-row>
        <table:table-row>
          <table:table-cell table:style-name="Tableau14.A1" office:value-type="string">
            <text:p text:style-name="P80">Sásta </text:p>
          </table:table-cell>
          <table:table-cell table:style-name="Tableau14.B3" office:value-type="float" office:value="13">
            <text:p text:style-name="P84">13</text:p>
          </table:table-cell>
          <table:table-cell table:style-name="Tableau14.B3" office:value-type="float" office:value="66">
            <text:p text:style-name="P84">66</text:p>
          </table:table-cell>
          <table:table-cell table:style-name="Tableau14.B3" office:value-type="float" office:value="21">
            <text:p text:style-name="P84">21</text:p>
          </table:table-cell>
          <table:table-cell table:style-name="Tableau14.B3" office:value-type="float" office:value="0">
            <text:p text:style-name="P84">0</text:p>
          </table:table-cell>
        </table:table-row>
        <table:table-row>
          <table:table-cell table:style-name="Tableau14.A1" office:value-type="string">
            <text:p text:style-name="P80">Ní raibh mé sásta </text:p>
          </table:table-cell>
          <table:table-cell table:style-name="Tableau14.B3" office:value-type="float" office:value="4">
            <text:p text:style-name="P84">4</text:p>
          </table:table-cell>
          <table:table-cell table:style-name="Tableau14.B3" office:value-type="float" office:value="41">
            <text:p text:style-name="P84">41</text:p>
          </table:table-cell>
          <table:table-cell table:style-name="Tableau14.B3" office:value-type="float" office:value="55">
            <text:p text:style-name="P84">55</text:p>
          </table:table-cell>
          <table:table-cell table:style-name="Tableau14.B3" office:value-type="float" office:value="0">
            <text:p text:style-name="P84">0</text:p>
          </table:table-cell>
        </table:table-row>
      </table:table>
      <text:p text:style-name="P21"/>
      <text:p text:style-name="P21"/>
      <text:h text:style-name="P16" text:outline-level="2"><text:bookmark-start text:name="__RefHeading___Toc316616_3078747257"/>Éabhlóid an chaighdeáin mhaireachtála<text:bookmark-end text:name="__RefHeading___Toc316616_3078747257"/></text:h>
      <text:p text:style-name="P21">Ag féachaint chun cinn, iarradh ar fhreagróirí measúnú a dhéanamh ar an gcaoi a bhfuil siad ag súil go dtiocfaidh forbairt ar a gcaighdeán maireachtála pearsanta sna cúig bliana amach romhainn. I gcomhthéacs atá múnlaithe ag éiginnteacht eacnamaíoch, costais mhaireachtála atá ag dul i méid agus dúshláin struchtúracha níos fadtéarmaí, tugann an cheist seo léargas ar ionchais mhuintir na hEorpa maidir lena ndea-bhail ábhartha amach anseo.</text:p>
      <text:p text:style-name="P21">Ar leibhéal an Aontais, is í an chobhsaíocht is mó is saintréith d’ionchais maidir le caighdeáin mhaireachtála amach anseo, cé go bhfuil sciar suntasach de na freagróirí ag súil le meathlú. Ar an iomlán, tá leath de mhuintir na hEorpa (50%) ag súil nach dtiocfaidh aon athrú ar a gcaighdeán maireachtála sna cúig bliana amach romhainn, rud a fhágann gurb é sin an fhreagairt is coitianta. Tugann sé sin le fios, i gcás go leor freagróirí, go mbreathnaítear ar ionchais amach anseo mar ionchais atá réasúnta cobhsaí, cé nach bhfuil feabhas suntasach ag baint leo.</text:p>
      <text:p text:style-name="P21">Ag an am céanna, creideann beagnach triúr as gach deichniúr freagróirí (29 %) go dtiocfaidh laghdú ar a gcaighdeán maireachtála, rud a léiríonn leibhéal suntasach imní faoi dhálaí eacnamaíocha amach anseo. Os a choinne sin, tá níos lú ná beirt as gach deichniúr (18%) ag súil go dtiocfaidh feabhas ar a staid, rud a léiríonn dóchas níos teoranta maidir le hionchais eacnamaíocha phearsanta. </text:p>
      <text:p text:style-name="P21">Ar an iomlán, tugann na torthaí sin le fios, cé gurb í an chobhsaíocht an príomhionchas i gcónaí, go bhfuil sciar suntasach de mhuintir na hEorpa ag tuar go rachaidh a ndálaí maireachtála in olcas, agus gur beag duine a mheasann go dtiocfaidh feabhas orthu. Léiríonn an patrún seo dearcadh faichilleach agus beagán doirbh maidir le hionchais eacnamaíocha phearsanta amach anseo ar fud an Aontais Eorpaigh.</text:p>
      <text:p text:style-name="P21"><draw:g text:anchor-type="paragraph" draw:z-index="37" draw:name="Forme40" draw:style-name="gr9"><draw:frame draw:style-name="gr269" draw:text-style-name="P105" svg:width="7.737cm" svg:height="7.813cm" svg:x="9.162cm" svg:y="0.219cm"><draw:image xlink:href="Pictures/100000000000026A0000026A5AE84A4AECED5BE4.png" xlink:type="simple" xlink:show="embed" xlink:actuate="onLoad" draw:mime-type="image/png"><text:p/></draw:image></draw:frame><draw:g draw:style-name="gr4"><draw:frame draw:style-name="gr270" draw:text-style-name="P108" svg:width="7.279cm" svg:height="0.578cm" svg:x="8.608cm" svg:y="8.495cm"><draw:text-box><text:p text:style-name="P106"><text:span text:style-name="T41">Laghdóidh do chaighdeán maireachtála</text:span></text:p></draw:text-box></draw:frame><draw:frame draw:style-name="gr271" draw:text-style-name="P108" svg:width="7.63cm" svg:height="0.578cm" svg:x="8.626cm" svg:y="8.936cm"><draw:text-box><text:p text:style-name="P106"><text:span text:style-name="T41">Ní athróidh do chaighdeán maireachtála</text:span></text:p></draw:text-box></draw:frame><draw:frame draw:style-name="gr272" draw:text-style-name="P108" svg:width="7.263cm" svg:height="0.578cm" svg:x="8.624cm" svg:y="9.404cm"><draw:text-box><text:p text:style-name="P106"><text:span text:style-name="T41">Méadóidh do chaighdeán maireachtála</text:span></text:p></draw:text-box></draw:frame><draw:frame draw:style-name="gr273" draw:text-style-name="P108" svg:width="6.781cm" svg:height="0.578cm" svg:x="8.739cm" svg:y="9.913cm"><draw:text-box><text:p text:style-name="P106"><text:span text:style-name="T41">Níl a fhios agam / Níl freagra agam</text:span></text:p></draw:text-box></draw:frame><draw:frame draw:style-name="gr274" draw:text-style-name="P105" svg:width="1.015cm" svg:height="1.886cm" svg:x="7.424cm" svg:y="8.495cm"><draw:image xlink:href="Pictures/100000000000003D000000954165C8F8342EF2BA.png" xlink:type="simple" xlink:show="embed" xlink:actuate="onLoad" draw:mime-type="image/png"><text:p/></draw:image></draw:frame></draw:g><draw:frame draw:style-name="gr275" draw:text-style-name="P108" svg:width="7.077cm" svg:height="2.687cm" svg:x="1.362cm" svg:y="5.95cm"><draw:text-box><text:p text:style-name="P106"><text:span text:style-name="T41">Laghdóidh do chaighdeán maireachtála</text:span> <text:span text:style-name="T42">▲</text:span><text:span text:style-name="T41"> 1 </text:span></text:p><text:p text:style-name="P106"><text:span text:style-name="T41">Ní athróidh do chaighdeán maireachtála</text:span> <text:span text:style-name="T42">▼</text:span> <text:span text:style-name="T41">4 </text:span></text:p><text:p text:style-name="P106"><text:span text:style-name="T41">Méadóidh do chaighdeán maireachtála</text:span> <text:span text:style-name="T42">▲</text:span><text:span text:style-name="T41"> 2 </text:span></text:p><text:p text:style-name="P106"><text:span text:style-name="T41">Níl a fhios agam / Níl freagra agam</text:span> <text:span text:style-name="T42">▲</text:span><text:span text:style-name="T41"> 1 </text:span></text:p><text:p text:style-name="P106"><text:span text:style-name="T42">▲</text:span><text:span text:style-name="T43">▼</text:span> <text:span text:style-name="T41">(Apr/Bealtaine 2026 - Samhain 2025) </text:span></text:p></draw:text-box></draw:frame></draw:g></text:p>
      <text:p text:style-name="P23">Ó mhí na Samhna 2025 i leith, is laghdú beag é an éabhlóid den chuid is mó ar sciar na bhfreagróirí atá ag súil go bhfanfaidh a staid gan athrú, agus tá méadú beag fós ag teacht ar an gcion lena bhfuiltear ag súil le laghdú nó méadú. </text:p>
      <text:p text:style-name="P21"><draw:g text:anchor-type="paragraph" draw:z-index="38" draw:name="Forme41" draw:style-name="gr9"><draw:frame draw:style-name="gr256" draw:text-style-name="P105" svg:width="16.8cm" svg:height="5.532cm" svg:x="0cm" svg:y="1.728cm"><draw:image xlink:href="Pictures/100000000000053B000001B9A17D14A3EFF91183.png" xlink:type="simple" xlink:show="embed" xlink:actuate="onLoad" draw:mime-type="image/png"><text:p/></draw:image></draw:frame><draw:frame draw:style-name="gr257" draw:text-style-name="P105" svg:width="8.312cm" svg:height="1.011cm" svg:x="0.3cm" svg:y="8.629cm"><draw:image xlink:href="Pictures/10000000000001820000002F7F9AE9602B3BA348.png" xlink:type="simple" xlink:show="embed" xlink:actuate="onLoad" draw:mime-type="image/png"><text:p/></draw:image></draw:frame><draw:frame draw:style-name="gr258" draw:text-style-name="P108" svg:width="5.956cm" svg:height="0.6cm" svg:x="1.346cm" svg:y="8.428cm"><draw:text-box><text:p text:style-name="P106"><text:span text:style-name="T41">Laghdóidh do chaighdeán maireachtála</text:span></text:p></draw:text-box></draw:frame><draw:frame draw:style-name="gr259" draw:text-style-name="P108" svg:width="6cm" svg:height="0.578cm" svg:x="1.401cm" svg:y="9.128cm"><draw:text-box><text:p text:style-name="P106"><text:span text:style-name="T41">Méadóidh do chaighdeán maireachtála</text:span></text:p></draw:text-box></draw:frame><draw:frame draw:style-name="gr260" draw:text-style-name="P108" svg:width="7.1cm" svg:height="0.578cm" svg:x="8.5cm" svg:y="8.428cm"><draw:text-box><text:p text:style-name="P106"><text:span text:style-name="T41">Ní athróidh do chaighdeán maireachtála</text:span></text:p></draw:text-box></draw:frame><draw:frame draw:style-name="gr261" draw:text-style-name="P108" svg:width="6.501cm" svg:height="0.578cm" svg:x="8.601cm" svg:y="9.086cm"><draw:text-box><text:p text:style-name="P106"><text:span text:style-name="T41">Níl a fhios agam / Níl freagra agam</text:span></text:p></draw:text-box></draw:frame><draw:frame draw:style-name="gr262" draw:text-style-name="P108" svg:width="2.666cm" svg:height="0.902cm" svg:x="0.834cm" svg:y="7.457cm"><draw:text-box><text:p text:style-name="P106"><text:span text:style-name="T41">Feabhra – Márta 2024</text:span></text:p></draw:text-box></draw:frame><draw:frame draw:style-name="gr263" draw:text-style-name="P108" svg:width="2.606cm" svg:height="0.902cm" svg:x="3.494cm" svg:y="7.329cm"><draw:text-box><text:p text:style-name="P106"><text:span text:style-name="T41">Meitheamh. Iúil. 2024 </text:span></text:p></draw:text-box></draw:frame><draw:frame draw:style-name="gr264" draw:text-style-name="P108" svg:width="2.73cm" svg:height="0.902cm" svg:x="6.1cm" svg:y="7.228cm"><draw:text-box><text:p text:style-name="P106"><text:span text:style-name="T41">Eanáir – Feabhra 2025 </text:span></text:p></draw:text-box></draw:frame><draw:frame draw:style-name="gr265" draw:text-style-name="P108" svg:width="1.828cm" svg:height="0.902cm" svg:x="9.373cm" svg:y="7.258cm"><draw:text-box><text:p text:style-name="P106"><text:span text:style-name="T41">Bealtaine 2025</text:span></text:p></draw:text-box></draw:frame><draw:frame draw:style-name="gr266" draw:text-style-name="P108" svg:width="1.853cm" svg:height="0.902cm" svg:x="12.148cm" svg:y="7.228cm"><draw:text-box><text:p text:style-name="P106"><text:span text:style-name="T41">Samhain 2025</text:span></text:p></draw:text-box></draw:frame><draw:frame draw:style-name="gr267" draw:text-style-name="P108" svg:width="2.509cm" svg:height="0.902cm" svg:x="14cm" svg:y="7.228cm"><draw:text-box><text:p text:style-name="P106"><text:span text:style-name="T41">Aibreán - Bealtaine 2026</text:span></text:p></draw:text-box></draw:frame><draw:frame draw:style-name="gr268" draw:text-style-name="P108" svg:width="15.581cm" svg:height="0.902cm" svg:x="0.219cm" svg:y="0.222cm"><draw:text-box><text:p text:style-name="P106"><text:span text:style-name="T41">SD27 Nuair a smaoiníonn tú ar an gcaoi a bhforbróidh do chaighdeán maireachtála pearsanta sna cúig bliana amach romhainn, cé acu de na ráitis seo a leanas is fearr a chuireann síos ar d'ionchais? (% - AE)</text:span></text:p></draw:text-box></draw:frame></draw:g>Ar fud na mBallstát, tá éagsúlacht mhór sna hionchais maidir le héabhlóid na gcaighdeán maireachtála pearsanta amach anseo, cé gurb é an dearcadh is coitianta i bhformhór na dtíortha go bhfanfaidh caighdeáin mhaireachtála mar an gcéanna.</text:p>
      <text:p text:style-name="P21">Tá tromlach na bhfreagróirí i bhformhór na mBallstát ag súil go bhfanfaidh a gcaighdeán maireachtála gan athrú, le sciartha an-ard sa Pholainn (71%), san Iodáil (68%), agus san Ungáir (67%). Feictear na sciartha is airde freagróirí atá ag súil go dtiocfaidh méadú ar a gcaighdeán maireachtála sa tSualainn (36 %), sa Laitvia (35 %), agus san Fhionlainn (32 %), rud a léiríonn dóchas réasúnta níos láidre sna tíortha sin. </text:p>
      <text:p text:style-name="P21"/>
      <text:p text:style-name="P23"><draw:g text:anchor-type="paragraph" draw:z-index="39" draw:name="Forme42" draw:style-name="gr9"><draw:frame draw:style-name="gr249" draw:text-style-name="P105" svg:width="16.883cm" svg:height="7.772cm" svg:x="0.002cm" svg:y="1.245cm"><draw:image xlink:href="Pictures/1000000000000513000002566CB6C684AA88E703.png" xlink:type="simple" xlink:show="embed" xlink:actuate="onLoad" draw:mime-type="image/png"><text:p/></draw:image></draw:frame><draw:frame draw:style-name="gr250" draw:text-style-name="P105" svg:width="12.2cm" svg:height="0.309cm" svg:x="0.902cm" svg:y="9.317cm"><draw:image xlink:href="Pictures/10000000000003B10000001863C1D405B27221FD.png" xlink:type="simple" xlink:show="embed" xlink:actuate="onLoad" draw:mime-type="image/png"><text:p/></draw:image></draw:frame><draw:frame draw:style-name="gr251" draw:text-style-name="P108" svg:width="3.2cm" svg:height="1.227cm" svg:x="0.602cm" svg:y="9.518cm"><draw:text-box><text:p text:style-name="P106"><text:span text:style-name="T41">Laghdóidh do chaighdeán maireachtála</text:span></text:p></draw:text-box></draw:frame><draw:frame draw:style-name="gr252" draw:text-style-name="P108" svg:width="3.601cm" svg:height="1.227cm" svg:x="4.6cm" svg:y="9.617cm"><draw:text-box><text:p text:style-name="P106"><text:span text:style-name="T41">Ní athróidh do chaighdeán maireachtála</text:span></text:p></draw:text-box></draw:frame><draw:frame draw:style-name="gr253" draw:text-style-name="P108" svg:width="3.386cm" svg:height="1.227cm" svg:x="8.617cm" svg:y="9.518cm"><draw:text-box><text:p text:style-name="P106"><text:span text:style-name="T41">Méadóidh do chaighdeán maireachtála</text:span></text:p></draw:text-box></draw:frame><draw:frame draw:style-name="gr254" draw:text-style-name="P108" svg:width="3.601cm" svg:height="1.202cm" svg:x="12.4cm" svg:y="9.518cm"><draw:text-box><text:p text:style-name="P106"><text:span text:style-name="T41">Níl a fhios agam / Níl freagra agam</text:span></text:p></draw:text-box></draw:frame><draw:frame draw:style-name="gr255" draw:text-style-name="P108" svg:width="16.382cm" svg:height="1.008cm" svg:x="0.221cm" svg:y="0.111cm"><draw:text-box><text:p text:style-name="P106"><text:span text:style-name="T41">SD27 Nuair a smaoiníonn tú ar an gcaoi a bhforbróidh do chaighdeán maireachtála pearsanta sna cúig bliana amach romhainn, cé acu de na ráitis seo a leanas is fearr a chuireann síos ar d'ionchais? (%)</text:span></text:p></draw:text-box></draw:frame></draw:g>Ag an am céanna, tá ionchais maidir le laghdú ar chaighdeáin mhaireachtála sách forleathan i roinnt Ballstát. Taifeadtar na sciartha is airde sa Fhrainc (44 %), agus ina dhiaidh sin sa Phortaingéil (39 %), san Ostair agus sa Ghearmáin (38 % araon), rud a léiríonn dearcadh níos doirbhe sna tíortha sin. </text:p>
      <text:p text:style-name="P21">Ó mhí na Samhna 2025 i leith, feictear na méaduithe is mó ar sciar na bhfreagróirí atá ag súil go dtiocfaidh laghdú ar a gcaighdeán maireachtála in Éirinn (+9 bpointe céatadáin), sa Phortaingéil (+8 bpointe céatadáin), agus san Iodáil (+6 phointe céatadáin). Os a choinne sin, feictear na laghduithe is mó i Lucsamburg (–8 pc), agus Málta agus an tSlóvaic ina dhiaidh sin (–7 pc araon). </text:p>
      <text:p text:style-name="P21"/>
      <text:p text:style-name="P23"><draw:g text:anchor-type="paragraph" draw:z-index="40" draw:name="Forme43" draw:style-name="gr9"><draw:frame draw:style-name="gr244" draw:text-style-name="P105" svg:width="17.1cm" svg:height="6.511cm" svg:x="0cm" svg:y="1.342cm"><draw:image xlink:href="Pictures/10000000000004EA000001DFCB35A9D8809A9587.png" xlink:type="simple" xlink:show="embed" xlink:actuate="onLoad" draw:mime-type="image/png"><text:p/></draw:image></draw:frame><draw:g draw:style-name="gr4"><draw:frame draw:style-name="gr245" draw:text-style-name="P105" svg:width="5.529cm" svg:height="0.768cm" svg:x="3.2cm" svg:y="8.112cm"><draw:image xlink:href="Pictures/10000000000000D10000001D71E1673C971B1D89.png" xlink:type="simple" xlink:show="embed" xlink:actuate="onLoad" draw:mime-type="image/png"><text:p/></draw:image></draw:frame><draw:frame draw:style-name="gr246" draw:text-style-name="P108" svg:width="2.43cm" svg:height="0.902cm" svg:x="4.228cm" svg:y="8.243cm"><draw:text-box><text:p text:style-name="P106"><text:span text:style-name="T41">Aibreán/Bealtaine 2026</text:span></text:p></draw:text-box></draw:frame><draw:frame draw:style-name="gr247" draw:text-style-name="P108" svg:width="2.573cm" svg:height="0.902cm" svg:x="8.557cm" svg:y="8.313cm"><draw:text-box><text:p text:style-name="P106"><text:span text:style-name="T42">Δ</text:span><text:span text:style-name="T41"> Samhain 2025 </text:span></text:p></draw:text-box></draw:frame></draw:g><draw:frame draw:style-name="gr248" draw:text-style-name="P108" svg:width="16.502cm" svg:height="1.101cm" svg:x="0.399cm" svg:y="0.113cm"><draw:text-box><text:p text:style-name="P106"><text:span text:style-name="T41">SD27 Nuair a smaoiníonn tú ar an gcaoi a bhforbróidh do chaighdeán maireachtála pearsanta sna cúig bliana amach romhainn, cé acu de na ráitis seo a leanas is fearr a chuireann síos ar d'ionchais? - Laghdóidh do chaighdeán maireachtála (%)</text:span></text:p></draw:text-box></draw:frame></draw:g>Tá éagsúlacht sna tuairimí maidir leis an gcaoi a bhfuiltear ag súil go dtiocfaidh forbairt ar chaighdeáin mhaireachtála phearsanta sna cúig bliana amach romhainn ar fud grúpaí sochdhéimeagrafacha, cé gurb é an dearcadh is coitianta i mbeagnach gach grúpa go bhfanfaidh caighdeáin mhaireachtála mar an gcéanna.</text:p>
      <text:p text:style-name="P21">Tá difríochtaí de réir inscne réasúnta teoranta. Tá beagán níos lú seans ann go mbeidh fir ag súil le meath (27 % i gcomparáid le 31 %) agus is mó seans go mbeidh siad ag súil le feabhas (19 % i gcomparáid le 16 %), agus níl coinne ag sciartha comhchosúla sa dá ghrúpa le haon athrú (thart ar 50–51 %). Tugann sé seo le fios go léiríonn mná dearcadh beagán níos aireach ná fir.</text:p>
      <text:p text:style-name="P21">Tagann difríochtaí níos suntasaí chun cinn ar fud aoisghrúpaí. Tá freagróirí óga i bhfad níos dóchasaí, agus tá 38 % díobh siúd idir 15 agus 24 bliana d’aois ag súil go dtiocfaidh méadú ar a gcaighdeán maireachtála, i gcomparáid le 7 % díobh siúd atá 55 bliana d’aois nó níos sine. Os a choinne sin, tá méadú seasta ag teacht ar ionchais maidir le laghdú de réir a chéile le haois, ó 17 % i measc na bhfreagróirí is óige go 34 % i measc na bhfreagróirí atá 55 bliana d’aois nó níos sine. Ag an am céanna, is mó seans go mbeidh freagróirí níos sine ag súil le cobhsaíocht (56 % i measc daoine atá 55+ bliana d’aois), rud a léiríonn athrú i dtreo ionchais níos faichillí agus nach bhfuil chomh dóchasach céanna le haois.</text:p>
      <text:p text:style-name="P21">Tá difríochtaí de réir leibhéal oideachais le feiceáil freisin. Is iad freagróirí a bhfuil leibhéal íseal oideachais acu na freagróirí is doirbhe, agus 36% ag súil le laghdú agus gan ach 11% ag súil le feabhas. Os a choinne sin, tá na daoine sin a bhfuil ardleibhéal oideachais acu níos dóchasaí: Tá 24% ag súil le méadú, agus níl ach 26% ag súil le laghdú. Titeann freagróirí a bhfuil meánleibhéal oideachais acu idir na grúpaí seo agus is dóichí go mbeidh siad ag súil le cobhsaíocht (54%). Léiríonn na torthaí sin go bhfuil baint shoiléir idir gnóthachtáil oideachais agus muinín i gcaighdeáin mhaireachtála amach anseo.</text:p>
      <text:p text:style-name="P21">Tugtar faoi deara go bhfuil caidreamh an-láidir ann maidir le staid airgeadais na bhfreagróirí. I measc na ndaoine a bhfuil deacrachtaí acu a mbillí a íoc an chuid is mó den am, tá tromlach (55%) ag súil go dtiocfaidh laghdú ar a gcaighdeán maireachtála, agus níl ach 14% ag súil le feabhas. Tá sé sin i gcodarsnacht ghéar le freagróirí nach mbíonn deacrachtaí den sórt sin acu riamh nó nach mbíonn deacrachtaí den sórt sin acu riamh, agus ina measc tá 24 % ag súil le laghdú agus tá 18 % ag súil le feabhas, agus tá tromlach (55%) ag súil le cobhsaíocht. Léiríonn sé sin nasc an-láidir idir leochaileacht airgeadais agus ionchais dhoirbh maidir le caighdeáin mhaireachtála amach anseo.</text:p>
      <text:p text:style-name="P21"><text:soft-page-break/>I measc na bhfreagróirí a bhfuil íomhá dhearfach acu den Aontas, tá ionchais níos fabhraí, agus 21 % ag súil le feabhas agus 22 % ag súil le laghdú, i gcomparáid le 49 % díobh siúd a bhfuil íomhá dhiúltach acu den Aontas a bhfuil coinne le meath, agus gan ach 13 % ag súil le feabhas. <text:span text:style-name="T39">Go</text:span> deimhin, tá baint láidir ag sástacht le cáilíocht na beatha leis na hionchais maidir le héabhlóid an chaighdeáin mhaireachtála. I measc na bhfreagróirí atá sásta le cáilíocht na beatha, níl ach 24% ag súil le laghdú, agus is léir go bhfuil an doirbhíochas chun tosaigh i measc na ndaoine nach bhfuil sásta (49%).</text:p>
      <text:p text:style-name="P21"/>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0">SD27 Nuair a smaoiníonn tú ar an gcaoi a bhforbróidh do chaighdeán maireachtála pearsanta sna cúig bliana amach romhainn, cé acu de na ráitis seo a leanas is fearr a chuireann síos ar d'ionchais? (% - AE)</text:p>
          </table:table-cell>
          <table:covered-table-cell/>
          <table:covered-table-cell/>
          <table:covered-table-cell/>
          <table:covered-table-cell/>
        </table:table-row>
        <table:table-row>
          <table:table-cell table:style-name="Tableau15.A1" office:value-type="string">
            <text:p text:style-name="P85"/>
          </table:table-cell>
          <table:table-cell table:style-name="Tableau15.A1" office:value-type="string">
            <text:p text:style-name="P84">Laghdóidh do chaighdeán maireachtála</text:p>
          </table:table-cell>
          <table:table-cell table:style-name="Tableau15.A1" office:value-type="string">
            <text:p text:style-name="P84">Ní athróidh do chaighdeán maireachtála</text:p>
          </table:table-cell>
          <table:table-cell table:style-name="Tableau15.A1" office:value-type="string">
            <text:p text:style-name="P84">Méadóidh do chaighdeán maireachtála</text:p>
          </table:table-cell>
          <table:table-cell table:style-name="Tableau15.A1" office:value-type="string">
            <text:p text:style-name="P84">Níl a fhios agam / Níl freagra agam</text:p>
          </table:table-cell>
        </table:table-row>
        <table:table-row>
          <table:table-cell table:style-name="Tableau15.A1" office:value-type="string">
            <text:p text:style-name="P80">AE27 </text:p>
          </table:table-cell>
          <table:table-cell table:style-name="Tableau15.B3" office:value-type="float" office:value="29">
            <text:p text:style-name="P84">29</text:p>
          </table:table-cell>
          <table:table-cell table:style-name="Tableau15.B3" office:value-type="float" office:value="50">
            <text:p text:style-name="P84">50</text:p>
          </table:table-cell>
          <table:table-cell table:style-name="Tableau15.B3" office:value-type="float" office:value="18">
            <text:p text:style-name="P84">18</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Inscne</text:p>
          </table:table-cell>
          <table:covered-table-cell/>
          <table:covered-table-cell/>
          <table:covered-table-cell/>
          <table:covered-table-cell/>
        </table:table-row>
        <table:table-row>
          <table:table-cell table:style-name="Tableau15.A1" office:value-type="string">
            <text:p text:style-name="P80">Fear </text:p>
          </table:table-cell>
          <table:table-cell table:style-name="Tableau15.B3" office:value-type="float" office:value="27">
            <text:p text:style-name="P84">27</text:p>
          </table:table-cell>
          <table:table-cell table:style-name="Tableau15.B3" office:value-type="float" office:value="51">
            <text:p text:style-name="P84">51</text:p>
          </table:table-cell>
          <table:table-cell table:style-name="Tableau15.B3" office:value-type="float" office:value="19">
            <text:p text:style-name="P84">19</text:p>
          </table:table-cell>
          <table:table-cell table:style-name="Tableau15.B3" office:value-type="float" office:value="3">
            <text:p text:style-name="P84">3</text:p>
          </table:table-cell>
        </table:table-row>
        <table:table-row>
          <table:table-cell table:style-name="Tableau15.A1" office:value-type="string">
            <text:p text:style-name="P80">Bean </text:p>
          </table:table-cell>
          <table:table-cell table:style-name="Tableau15.B3" office:value-type="float" office:value="31">
            <text:p text:style-name="P84">31</text:p>
          </table:table-cell>
          <table:table-cell table:style-name="Tableau15.B3" office:value-type="float" office:value="50">
            <text:p text:style-name="P84">50</text:p>
          </table:table-cell>
          <table:table-cell table:style-name="Tableau15.B3" office:value-type="float" office:value="16">
            <text:p text:style-name="P84">16</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Aois</text:p>
          </table:table-cell>
          <table:covered-table-cell/>
          <table:covered-table-cell/>
          <table:covered-table-cell/>
          <table:covered-table-cell/>
        </table:table-row>
        <table:table-row>
          <table:table-cell table:style-name="Tableau15.A1" office:value-type="string">
            <text:p text:style-name="P80">15- 24 </text:p>
          </table:table-cell>
          <table:table-cell table:style-name="Tableau15.B3" office:value-type="float" office:value="17">
            <text:p text:style-name="P84">17</text:p>
          </table:table-cell>
          <table:table-cell table:style-name="Tableau15.B3" office:value-type="float" office:value="41">
            <text:p text:style-name="P84">41</text:p>
          </table:table-cell>
          <table:table-cell table:style-name="Tableau15.B3" office:value-type="float" office:value="38">
            <text:p text:style-name="P84">38</text:p>
          </table:table-cell>
          <table:table-cell table:style-name="Tableau15.B3" office:value-type="float" office:value="4">
            <text:p text:style-name="P84">4</text:p>
          </table:table-cell>
        </table:table-row>
        <table:table-row>
          <table:table-cell table:style-name="Tableau15.A1" office:value-type="string">
            <text:p text:style-name="P80">25—39 </text:p>
          </table:table-cell>
          <table:table-cell table:style-name="Tableau15.B3" office:value-type="float" office:value="24">
            <text:p text:style-name="P84">24</text:p>
          </table:table-cell>
          <table:table-cell table:style-name="Tableau15.B3" office:value-type="float" office:value="45">
            <text:p text:style-name="P84">45</text:p>
          </table:table-cell>
          <table:table-cell table:style-name="Tableau15.B3" office:value-type="float" office:value="28">
            <text:p text:style-name="P84">28</text:p>
          </table:table-cell>
          <table:table-cell table:style-name="Tableau15.B3" office:value-type="float" office:value="3">
            <text:p text:style-name="P84">3</text:p>
          </table:table-cell>
        </table:table-row>
        <table:table-row>
          <table:table-cell table:style-name="Tableau15.A1" office:value-type="string">
            <text:p text:style-name="P80">40-54 </text:p>
          </table:table-cell>
          <table:table-cell table:style-name="Tableau15.B3" office:value-type="float" office:value="30">
            <text:p text:style-name="P84">30</text:p>
          </table:table-cell>
          <table:table-cell table:style-name="Tableau15.B3" office:value-type="float" office:value="51">
            <text:p text:style-name="P84">51</text:p>
          </table:table-cell>
          <table:table-cell table:style-name="Tableau15.B3" office:value-type="float" office:value="16">
            <text:p text:style-name="P84">16</text:p>
          </table:table-cell>
          <table:table-cell table:style-name="Tableau15.B3" office:value-type="float" office:value="3">
            <text:p text:style-name="P84">3</text:p>
          </table:table-cell>
        </table:table-row>
        <table:table-row>
          <table:table-cell table:style-name="Tableau15.A1" office:value-type="string">
            <text:p text:style-name="P80">&gt;=55</text:p>
          </table:table-cell>
          <table:table-cell table:style-name="Tableau15.B3" office:value-type="float" office:value="34">
            <text:p text:style-name="P84">34</text:p>
          </table:table-cell>
          <table:table-cell table:style-name="Tableau15.B3" office:value-type="float" office:value="56">
            <text:p text:style-name="P84">56</text:p>
          </table:table-cell>
          <table:table-cell table:style-name="Tableau15.B3" office:value-type="float" office:value="7">
            <text:p text:style-name="P84">7</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Leibhéal oideachais</text:p>
          </table:table-cell>
          <table:covered-table-cell/>
          <table:covered-table-cell/>
          <table:covered-table-cell/>
          <table:covered-table-cell/>
        </table:table-row>
        <table:table-row>
          <table:table-cell table:style-name="Tableau15.A1" office:value-type="string">
            <text:p text:style-name="P80">Leibhéal íseal oideachais (ISCED 0- 2) </text:p>
          </table:table-cell>
          <table:table-cell table:style-name="Tableau15.B3" office:value-type="float" office:value="36">
            <text:p text:style-name="P84">36</text:p>
          </table:table-cell>
          <table:table-cell table:style-name="Tableau15.B3" office:value-type="float" office:value="49">
            <text:p text:style-name="P84">49</text:p>
          </table:table-cell>
          <table:table-cell table:style-name="Tableau15.B3" office:value-type="float" office:value="11">
            <text:p text:style-name="P84">11</text:p>
          </table:table-cell>
          <table:table-cell table:style-name="Tableau15.B3" office:value-type="float" office:value="4">
            <text:p text:style-name="P84">4</text:p>
          </table:table-cell>
        </table:table-row>
        <table:table-row>
          <table:table-cell table:style-name="Tableau15.A1" office:value-type="string">
            <text:p text:style-name="P80">Meánleibhéal oideachais (ISCED 3—4) </text:p>
          </table:table-cell>
          <table:table-cell table:style-name="Tableau15.B3" office:value-type="float" office:value="26">
            <text:p text:style-name="P84">26</text:p>
          </table:table-cell>
          <table:table-cell table:style-name="Tableau15.B3" office:value-type="float" office:value="54">
            <text:p text:style-name="P84">54</text:p>
          </table:table-cell>
          <table:table-cell table:style-name="Tableau15.B3" office:value-type="float" office:value="17">
            <text:p text:style-name="P84">17</text:p>
          </table:table-cell>
          <table:table-cell table:style-name="Tableau15.B3" office:value-type="float" office:value="3">
            <text:p text:style-name="P84">3</text:p>
          </table:table-cell>
        </table:table-row>
        <table:table-row>
          <table:table-cell table:style-name="Tableau15.A1" office:value-type="string">
            <text:p text:style-name="P80">Ardleibhéal oideachais (ISCED 5-8) </text:p>
          </table:table-cell>
          <table:table-cell table:style-name="Tableau15.B3" office:value-type="float" office:value="26">
            <text:p text:style-name="P84">26</text:p>
          </table:table-cell>
          <table:table-cell table:style-name="Tableau15.B3" office:value-type="float" office:value="47">
            <text:p text:style-name="P84">47</text:p>
          </table:table-cell>
          <table:table-cell table:style-name="Tableau15.B3" office:value-type="float" office:value="24">
            <text:p text:style-name="P84">24</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Catagóir shochghairmiúil</text:p>
          </table:table-cell>
          <table:covered-table-cell/>
          <table:covered-table-cell/>
          <table:covered-table-cell/>
          <table:covered-table-cell/>
        </table:table-row>
        <table:table-row>
          <table:table-cell table:style-name="Tableau15.A1" office:value-type="string">
            <text:p text:style-name="P80">Féinfhostaithe </text:p>
          </table:table-cell>
          <table:table-cell table:style-name="Tableau15.B3" office:value-type="float" office:value="25">
            <text:p text:style-name="P84">25</text:p>
          </table:table-cell>
          <table:table-cell table:style-name="Tableau15.B3" office:value-type="float" office:value="51">
            <text:p text:style-name="P84">51</text:p>
          </table:table-cell>
          <table:table-cell table:style-name="Tableau15.B3" office:value-type="float" office:value="22">
            <text:p text:style-name="P84">22</text:p>
          </table:table-cell>
          <table:table-cell table:style-name="Tableau15.B3" office:value-type="float" office:value="2">
            <text:p text:style-name="P84">2</text:p>
          </table:table-cell>
        </table:table-row>
        <table:table-row>
          <table:table-cell table:style-name="Tableau15.A1" office:value-type="string">
            <text:p text:style-name="P80">Bainisteoirí </text:p>
          </table:table-cell>
          <table:table-cell table:style-name="Tableau15.B3" office:value-type="float" office:value="25">
            <text:p text:style-name="P84">25</text:p>
          </table:table-cell>
          <table:table-cell table:style-name="Tableau15.B3" office:value-type="float" office:value="49">
            <text:p text:style-name="P84">49</text:p>
          </table:table-cell>
          <table:table-cell table:style-name="Tableau15.B3" office:value-type="float" office:value="24">
            <text:p text:style-name="P84">24</text:p>
          </table:table-cell>
          <table:table-cell table:style-name="Tableau15.B3" office:value-type="float" office:value="2">
            <text:p text:style-name="P84">2</text:p>
          </table:table-cell>
        </table:table-row>
        <table:table-row>
          <table:table-cell table:style-name="Tableau15.A1" office:value-type="string">
            <text:p text:style-name="P80">Coiléir bhána eile </text:p>
          </table:table-cell>
          <table:table-cell table:style-name="Tableau15.B3" office:value-type="float" office:value="29">
            <text:p text:style-name="P84">29</text:p>
          </table:table-cell>
          <table:table-cell table:style-name="Tableau15.B3" office:value-type="float" office:value="52">
            <text:p text:style-name="P84">52</text:p>
          </table:table-cell>
          <table:table-cell table:style-name="Tableau15.B3" office:value-type="float" office:value="16">
            <text:p text:style-name="P84">16</text:p>
          </table:table-cell>
          <table:table-cell table:style-name="Tableau15.B3" office:value-type="float" office:value="3">
            <text:p text:style-name="P84">3</text:p>
          </table:table-cell>
        </table:table-row>
        <table:table-row>
          <table:table-cell table:style-name="Tableau15.A1" office:value-type="string">
            <text:p text:style-name="P80">Oibrithe láimhe </text:p>
          </table:table-cell>
          <table:table-cell table:style-name="Tableau15.B3" office:value-type="float" office:value="29">
            <text:p text:style-name="P84">29</text:p>
          </table:table-cell>
          <table:table-cell table:style-name="Tableau15.B3" office:value-type="float" office:value="51">
            <text:p text:style-name="P84">51</text:p>
          </table:table-cell>
          <table:table-cell table:style-name="Tableau15.B3" office:value-type="float" office:value="18">
            <text:p text:style-name="P84">18</text:p>
          </table:table-cell>
          <table:table-cell table:style-name="Tableau15.B3" office:value-type="float" office:value="2">
            <text:p text:style-name="P84">2</text:p>
          </table:table-cell>
        </table:table-row>
        <table:table-row>
          <table:table-cell table:style-name="Tableau15.A1" office:value-type="string">
            <text:p text:style-name="P80">Daoine tí </text:p>
          </table:table-cell>
          <table:table-cell table:style-name="Tableau15.B3" office:value-type="float" office:value="30">
            <text:p text:style-name="P84">30</text:p>
          </table:table-cell>
          <table:table-cell table:style-name="Tableau15.B3" office:value-type="float" office:value="57">
            <text:p text:style-name="P84">57</text:p>
          </table:table-cell>
          <table:table-cell table:style-name="Tableau15.B3" office:value-type="float" office:value="10">
            <text:p text:style-name="P84">10</text:p>
          </table:table-cell>
          <table:table-cell table:style-name="Tableau15.B3" office:value-type="float" office:value="3">
            <text:p text:style-name="P84">3</text:p>
          </table:table-cell>
        </table:table-row>
        <table:table-row>
          <table:table-cell table:style-name="Tableau15.A1" office:value-type="string">
            <text:p text:style-name="P80">Dífhostaithe </text:p>
          </table:table-cell>
          <table:table-cell table:style-name="Tableau15.B3" office:value-type="float" office:value="31">
            <text:p text:style-name="P84">31</text:p>
          </table:table-cell>
          <table:table-cell table:style-name="Tableau15.B3" office:value-type="float" office:value="36">
            <text:p text:style-name="P84">36</text:p>
          </table:table-cell>
          <table:table-cell table:style-name="Tableau15.B3" office:value-type="float" office:value="26">
            <text:p text:style-name="P84">26</text:p>
          </table:table-cell>
          <table:table-cell table:style-name="Tableau15.B3" office:value-type="float" office:value="7">
            <text:p text:style-name="P84">7</text:p>
          </table:table-cell>
        </table:table-row>
        <table:table-row>
          <table:table-cell table:style-name="Tableau15.A1" office:value-type="string">
            <text:p text:style-name="P80">Ar scor</text:p>
          </table:table-cell>
          <table:table-cell table:style-name="Tableau15.B3" office:value-type="float" office:value="36">
            <text:p text:style-name="P84">36</text:p>
          </table:table-cell>
          <table:table-cell table:style-name="Tableau15.B3" office:value-type="float" office:value="56">
            <text:p text:style-name="P84">56</text:p>
          </table:table-cell>
          <table:table-cell table:style-name="Tableau15.B3" office:value-type="float" office:value="5">
            <text:p text:style-name="P84">5</text:p>
          </table:table-cell>
          <table:table-cell table:style-name="Tableau15.B3" office:value-type="float" office:value="3">
            <text:p text:style-name="P84">3</text:p>
          </table:table-cell>
        </table:table-row>
        <table:table-row>
          <table:table-cell table:style-name="Tableau15.A1" office:value-type="string">
            <text:p text:style-name="P80">Mic léinn </text:p>
          </table:table-cell>
          <table:table-cell table:style-name="Tableau15.B3" office:value-type="float" office:value="18">
            <text:p text:style-name="P84">18</text:p>
          </table:table-cell>
          <table:table-cell table:style-name="Tableau15.B3" office:value-type="float" office:value="39">
            <text:p text:style-name="P84">39</text:p>
          </table:table-cell>
          <table:table-cell table:style-name="Tableau15.B3" office:value-type="float" office:value="40">
            <text:p text:style-name="P84">40</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Deacrachtaí billí a íoc </text:p>
          </table:table-cell>
          <table:covered-table-cell/>
          <table:covered-table-cell/>
          <table:covered-table-cell/>
          <table:covered-table-cell/>
        </table:table-row>
        <table:table-row>
          <table:table-cell table:style-name="Tableau15.A1" office:value-type="string">
            <text:p text:style-name="P80">An chuid is mó den am </text:p>
          </table:table-cell>
          <table:table-cell table:style-name="Tableau15.B3" office:value-type="float" office:value="55">
            <text:p text:style-name="P84">55</text:p>
          </table:table-cell>
          <table:table-cell table:style-name="Tableau15.B3" office:value-type="float" office:value="27">
            <text:p text:style-name="P84">27</text:p>
          </table:table-cell>
          <table:table-cell table:style-name="Tableau15.B3" office:value-type="float" office:value="14">
            <text:p text:style-name="P84">14</text:p>
          </table:table-cell>
          <table:table-cell table:style-name="Tableau15.B3" office:value-type="float" office:value="4">
            <text:p text:style-name="P84">4</text:p>
          </table:table-cell>
        </table:table-row>
        <table:table-row>
          <table:table-cell table:style-name="Tableau15.A1" office:value-type="string">
            <text:p text:style-name="P80">Ó am go ham </text:p>
          </table:table-cell>
          <table:table-cell table:style-name="Tableau15.B3" office:value-type="float" office:value="35">
            <text:p text:style-name="P84">35</text:p>
          </table:table-cell>
          <table:table-cell table:style-name="Tableau15.B3" office:value-type="float" office:value="45">
            <text:p text:style-name="P84">45</text:p>
          </table:table-cell>
          <table:table-cell table:style-name="Tableau15.B3" office:value-type="float" office:value="17">
            <text:p text:style-name="P84">17</text:p>
          </table:table-cell>
          <table:table-cell table:style-name="Tableau15.B3" office:value-type="float" office:value="3">
            <text:p text:style-name="P84">3</text:p>
          </table:table-cell>
        </table:table-row>
        <table:table-row>
          <table:table-cell table:style-name="Tableau15.A1" office:value-type="string">
            <text:p text:style-name="P80">Beagnach riamh / Riamh </text:p>
          </table:table-cell>
          <table:table-cell table:style-name="Tableau15.B3" office:value-type="float" office:value="24">
            <text:p text:style-name="P84">24</text:p>
          </table:table-cell>
          <table:table-cell table:style-name="Tableau15.B3" office:value-type="float" office:value="55">
            <text:p text:style-name="P84">55</text:p>
          </table:table-cell>
          <table:table-cell table:style-name="Tableau15.B3" office:value-type="float" office:value="18">
            <text:p text:style-name="P84">18</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Uirbiú suibiachtúil </text:p>
          </table:table-cell>
          <table:covered-table-cell/>
          <table:covered-table-cell/>
          <table:covered-table-cell/>
          <table:covered-table-cell/>
        </table:table-row>
        <table:table-row>
          <table:table-cell table:style-name="Tableau15.A1" office:value-type="string">
            <text:p text:style-name="P80">Ceantar tuaithe nó sráidbhaile </text:p>
          </table:table-cell>
          <table:table-cell table:style-name="Tableau15.B3" office:value-type="float" office:value="29">
            <text:p text:style-name="P84">29</text:p>
          </table:table-cell>
          <table:table-cell table:style-name="Tableau15.B3" office:value-type="float" office:value="51">
            <text:p text:style-name="P84">51</text:p>
          </table:table-cell>
          <table:table-cell table:style-name="Tableau15.B3" office:value-type="float" office:value="16">
            <text:p text:style-name="P84">16</text:p>
          </table:table-cell>
          <table:table-cell table:style-name="Tableau15.B3" office:value-type="float" office:value="4">
            <text:p text:style-name="P84">4</text:p>
          </table:table-cell>
        </table:table-row>
        <table:table-row>
          <table:table-cell table:style-name="Tableau15.A1" office:value-type="string">
            <text:p text:style-name="P80">Baile beag nó meánmhéide </text:p>
          </table:table-cell>
          <table:table-cell table:style-name="Tableau15.B3" office:value-type="float" office:value="29">
            <text:p text:style-name="P84">29</text:p>
          </table:table-cell>
          <table:table-cell table:style-name="Tableau15.B3" office:value-type="float" office:value="52">
            <text:p text:style-name="P84">52</text:p>
          </table:table-cell>
          <table:table-cell table:style-name="Tableau15.B3" office:value-type="float" office:value="16">
            <text:p text:style-name="P84">16</text:p>
          </table:table-cell>
          <table:table-cell table:style-name="Tableau15.B3" office:value-type="float" office:value="3">
            <text:p text:style-name="P84">3</text:p>
          </table:table-cell>
        </table:table-row>
        <table:table-row>
          <table:table-cell table:style-name="Tableau15.A1" office:value-type="string">
            <text:p text:style-name="P80">Baile mór </text:p>
          </table:table-cell>
          <table:table-cell table:style-name="Tableau15.B3" office:value-type="float" office:value="27">
            <text:p text:style-name="P84">27</text:p>
          </table:table-cell>
          <table:table-cell table:style-name="Tableau15.B3" office:value-type="float" office:value="48">
            <text:p text:style-name="P84">48</text:p>
          </table:table-cell>
          <table:table-cell table:style-name="Tableau15.B3" office:value-type="float" office:value="22">
            <text:p text:style-name="P84">22</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Íomhá den Aontas Eorpach </text:p>
          </table:table-cell>
          <table:covered-table-cell/>
          <table:covered-table-cell/>
          <table:covered-table-cell/>
          <table:covered-table-cell/>
        </table:table-row>
        <table:table-row>
          <table:table-cell table:style-name="Tableau15.A1" office:value-type="string">
            <text:p text:style-name="P80">Dearfach </text:p>
          </table:table-cell>
          <table:table-cell table:style-name="Tableau15.B3" office:value-type="float" office:value="22">
            <text:p text:style-name="P84">22</text:p>
          </table:table-cell>
          <table:table-cell table:style-name="Tableau15.B3" office:value-type="float" office:value="55">
            <text:p text:style-name="P84">55</text:p>
          </table:table-cell>
          <table:table-cell table:style-name="Tableau15.B3" office:value-type="float" office:value="21">
            <text:p text:style-name="P84">21</text:p>
          </table:table-cell>
          <table:table-cell table:style-name="Tableau15.B3" office:value-type="float" office:value="2">
            <text:p text:style-name="P84">2</text:p>
          </table:table-cell>
        </table:table-row>
        <table:table-row>
          <table:table-cell table:style-name="Tableau15.A1" office:value-type="string">
            <text:p text:style-name="P80">Neodrach </text:p>
          </table:table-cell>
          <table:table-cell table:style-name="Tableau15.B3" office:value-type="float" office:value="29">
            <text:p text:style-name="P84">29</text:p>
          </table:table-cell>
          <table:table-cell table:style-name="Tableau15.B3" office:value-type="float" office:value="53">
            <text:p text:style-name="P84">53</text:p>
          </table:table-cell>
          <table:table-cell table:style-name="Tableau15.B3" office:value-type="float" office:value="14">
            <text:p text:style-name="P84">14</text:p>
          </table:table-cell>
          <table:table-cell table:style-name="Tableau15.B3" office:value-type="float" office:value="4">
            <text:p text:style-name="P84">4</text:p>
          </table:table-cell>
        </table:table-row>
        <table:table-row>
          <table:table-cell table:style-name="Tableau15.A1" office:value-type="string">
            <text:p text:style-name="P80">Diúltach </text:p>
          </table:table-cell>
          <table:table-cell table:style-name="Tableau15.B3" office:value-type="float" office:value="49">
            <text:p text:style-name="P84">49</text:p>
          </table:table-cell>
          <table:table-cell table:style-name="Tableau15.B3" office:value-type="float" office:value="34">
            <text:p text:style-name="P84">34</text:p>
          </table:table-cell>
          <table:table-cell table:style-name="Tableau15.B3" office:value-type="float" office:value="13">
            <text:p text:style-name="P84">13</text:p>
          </table:table-cell>
          <table:table-cell table:style-name="Tableau15.B3" office:value-type="float" office:value="4">
            <text:p text:style-name="P84">4</text:p>
          </table:table-cell>
        </table:table-row>
        <table:table-row>
          <table:table-cell table:style-name="Tableau15.A4" table:number-columns-spanned="5" office:value-type="string">
            <text:p text:style-name="P71">Sástacht le cáilíocht na beatha </text:p>
          </table:table-cell>
          <table:covered-table-cell/>
          <table:covered-table-cell/>
          <table:covered-table-cell/>
          <table:covered-table-cell/>
        </table:table-row>
        <table:table-row>
          <table:table-cell table:style-name="Tableau15.A1" office:value-type="string">
            <text:p text:style-name="P80">Sásta </text:p>
          </table:table-cell>
          <table:table-cell table:style-name="Tableau15.B3" office:value-type="float" office:value="24">
            <text:p text:style-name="P84">24</text:p>
          </table:table-cell>
          <table:table-cell table:style-name="Tableau15.B3" office:value-type="float" office:value="54">
            <text:p text:style-name="P84">54</text:p>
          </table:table-cell>
          <table:table-cell table:style-name="Tableau15.B3" office:value-type="float" office:value="19">
            <text:p text:style-name="P84">19</text:p>
          </table:table-cell>
          <table:table-cell table:style-name="Tableau15.B3" office:value-type="float" office:value="3">
            <text:p text:style-name="P84">3</text:p>
          </table:table-cell>
        </table:table-row>
        <table:table-row>
          <table:table-cell table:style-name="Tableau15.A1" office:value-type="string">
            <text:p text:style-name="P80">Ní raibh mé sásta </text:p>
          </table:table-cell>
          <table:table-cell table:style-name="Tableau15.B3" office:value-type="float" office:value="49">
            <text:p text:style-name="P84">49</text:p>
          </table:table-cell>
          <table:table-cell table:style-name="Tableau15.B3" office:value-type="float" office:value="35">
            <text:p text:style-name="P84">35</text:p>
          </table:table-cell>
          <table:table-cell table:style-name="Tableau15.B3" office:value-type="float" office:value="12">
            <text:p text:style-name="P84">12</text:p>
          </table:table-cell>
          <table:table-cell table:style-name="Tableau15.B3" office:value-type="float" office:value="4">
            <text:p text:style-name="P84">4</text:p>
          </table:table-cell>
        </table:table-row>
      </table:table>
      <text:p text:style-name="P21"/>
      <text:h text:style-name="P16" text:outline-level="2"><text:bookmark-start text:name="__RefHeading___Toc316618_3078747257"/>Comhpháirteanna na cáilíochta saoil<text:bookmark-end text:name="__RefHeading___Toc316618_3078747257"/></text:h>
      <text:p text:style-name="P21">Ag tógáil ar an anailís ar an gcaoi a mbraitheann muintir na hEorpa éabhlóid a gcáilíochta saoil le 12 mhí anuas agus ar a n-ionchais don todhchaí, déantar iniúchadh sa roinn seo ar a measann na saoránaigh féin a bheith ina bpríomhchodanna de dhea-cháilíocht saoil. Cuireann an cheist nua seo dearcadh comhlántach ar fáil trí na gnéithe a dtugann muintir na hEorpa tús áite dóibh a shainaithint agus meastóireacht á déanamh acu ar a bhfolláine. Trí na tosaíochtaí sin a nascadh le torthaí níos luaithe maidir le hathruithe a mheastar a bheith ann agus ionchais amach anseo, tugann sé léargas luachmhar ar na tosca a mhúnlaíonn measúnú foriomlán na saoránach ar a ndálaí maireachtála.</text:p>
      <text:p text:style-name="P21">Ar leibhéal an Aontais, is minic a bhaineann muintir na hEorpa dea-cháilíocht saoil leis an tsláinte agus leis an tslándáil airgeadais, in éineacht le sraith níos leithne tosca sóisialta agus struchtúracha.</text:p>
      <text:p text:style-name="P21">Is í an tsláinte fhisiciúil agus an mheabhairshláinte (51 %) an chomhpháirt is coitianta a luaitear, agus béim á leagan ar a ríthábhachtaí atá sí don dea-bhail ar fud an Aontais Eorpaigh. Ina dhiaidh sin, tá an staid airgeadais agus an cumas chun íoc as an saol laethúil (49 %), agus béim á leagan ar phríomhról na cobhsaíochta eacnamaíche. Luann beagnach leath na bhfreagróirí cáilíocht agus inrochtaineacht an chúraim sláinte (46%), rud a threisíonn an bhéim láidir a chuirtear ar thosca a bhaineann leis an tsláinte.</text:p>
      <text:p text:style-name="P21">Tá gnéithe sóisialta an-ard freisin. Aithnítear an saol sóisialta, lena n-áirítear teaghlaigh, cairde agus caidrimh (45 %) mar chuid riachtanach den cháilíocht saoil, rud a léiríonn an tábhacht a bhaineann le naisc phearsanta. Ina theannta sin, luann ceathrar as gach deichniúr freagróirí sábháilteacht agus cáilíocht bia (40 %) agus sábháilteacht phoiblí agus slándáil phearsanta (40 %), rud a léiríonn gur breithnithe tábhachtacha iad bunriachtanais agus braistint sábháilteachta araon.</text:p>
      <text:p text:style-name="P21">Tá dálaí eacnamaíocha agus ábhartha le feiceáil go soiléir freisin. Cuireann sciar suntasach de na freagróirí béim ar shlándáil poist agus ar dhálaí oibre (38 %), chomh maith le hinacmhainneacht agus cáilíocht tithíochta (37 %). Cuireann cion den chineál céanna béim ar cháilíocht an chomhshaoil (37 %), rud a léiríonn an tábhacht a bhaineann le tosca comhshaoil maidir le dea-bhail a mhúnlú.</text:p>
      <text:p text:style-name="P21">Tá grúpa tosca luaite ag thart ar aon trian de na freagróirí. Áirítear orthu sin cearta agus saoirsí sibhialta (34 %), cáilíocht an oideachais agus deiseanna foghlama (32 %), agus cothromaíocht oibre is saoil (30 %), rud a léiríonn an tábhacht a chuirtear ní hamháin ar dhálaí ábhartha ach ar ghnéithe sochaíocha agus pearsanta níos leithne freisin.</text:p>
      <text:p text:style-name="P21">Ní luaitear gnéithe eile chomh minic céanna ach tá siad fós ábhartha. Luann thart ar an gceathrú cuid de na freagróirí rochtain ar an dúlra agus ar spásanna glasa (28 %), éifeachtúlacht na seirbhísí poiblí (26 %) agus cáilíocht an iompair agus éascaíocht na soghluaisteachta (24 %), agus léiríonn sciartha níos lú rochtain ar chultúr (22 %).</text:p>
      <text:p text:style-name="P21">Ar an iomlán, tugann na torthaí sin le fios go bhféachann muintir na hEorpa ar an gcáilíocht saoil mar choincheap ilghnéitheach, lena gcomhcheanglaítear sláinte, slándáil eacnamaíoch, sábháilteacht, caidrimh shóisialta, agus dálaí sochaíocha níos leithne. Cé gurb iad na tosca sláinte agus airgeadais na tosca is suntasaí, cuireann raon leathan gnéithe le braistintí foriomlána na saoránach maidir le folláine.</text:p>
      <text:p text:style-name="P21"/>
      <text:p text:style-name="P23"><draw:g text:anchor-type="paragraph" draw:z-index="41" draw:name="Forme44" draw:style-name="gr9"><draw:frame draw:style-name="gr240" draw:text-style-name="P105" svg:width="5.34cm" svg:height="11.702cm" svg:x="11.802cm" svg:y="1.908cm"><draw:image xlink:href="Pictures/10000000000001E10000041EE5BCC10ED0A7EF27.png" xlink:type="simple" xlink:show="embed" xlink:actuate="onLoad" draw:mime-type="image/png"><text:p/></draw:image></draw:frame><draw:frame draw:style-name="gr241" draw:text-style-name="P120" svg:width="11.501cm" svg:height="10.963cm" svg:x="0.002cm" svg:y="1.908cm"><draw:text-box><text:p text:style-name="P109"><text:span text:style-name="T41">Sláinte fhisiciúil agus mheabhrach</text:span></text:p><text:p text:style-name="P109"><text:span text:style-name="T41"/></text:p><text:p text:style-name="P109"><text:span text:style-name="T41">Staid airgeadais agus an cumas chun íoc as an saol laethúil</text:span></text:p><text:p text:style-name="P109"><text:span text:style-name="T41"/></text:p><text:p text:style-name="P109"><text:span text:style-name="T41">Cáilíocht agus inrochtaineacht an chúraim sláinte</text:span></text:p><text:p text:style-name="P109"><text:span text:style-name="T41"/></text:p><text:p text:style-name="P109"><text:span text:style-name="T41">Saol sóisialta (teaghlach, cairde, caidrimh eile, etc.)</text:span></text:p><text:p text:style-name="P109"><text:span text:style-name="T41"/></text:p><text:p text:style-name="P109"><text:span text:style-name="T41">Sábháilteacht agus cáilíocht bia</text:span></text:p><text:p text:style-name="P109"><text:span text:style-name="T41"/></text:p><text:p text:style-name="P109"><text:span text:style-name="T41">Sábháilteacht phoiblí agus slándáil phearsanta</text:span></text:p><text:p text:style-name="P109"><text:span text:style-name="T41"/></text:p><text:p text:style-name="P109"><text:span text:style-name="T41">Slándáil poist agus dálaí oibre</text:span></text:p><text:p text:style-name="P109"><text:span text:style-name="T41"/></text:p><text:p text:style-name="P109"><text:span text:style-name="T41">Inacmhainneacht agus cáilíocht tithíochta</text:span></text:p><text:p text:style-name="P109"><text:span text:style-name="T41"/></text:p><text:p text:style-name="P109"><text:span text:style-name="T41">Cáilíocht an chomhshaoil (aer, uisce, etc.)</text:span></text:p><text:p text:style-name="P109"><text:span text:style-name="T41"/></text:p><text:p text:style-name="P109"><text:span text:style-name="T41">Cearta agus saoirsí sibhialta (saoirse cainte, cearta polaitiúla, etc.)</text:span></text:p><text:p text:style-name="P109"><text:span text:style-name="T41"/></text:p><text:p text:style-name="P109"><text:span text:style-name="T41">Cáilíocht an oideachais agus deiseanna chun foghlaim Cothromaíocht oibre is saoil</text:span></text:p><text:p text:style-name="P109"><text:span text:style-name="T41"/></text:p><text:p text:style-name="P109"><text:span text:style-name="T41">Rochtain ar an dúlra agus ar spásanna glasa</text:span></text:p><text:p text:style-name="P109"><text:span text:style-name="T41"/></text:p><text:p text:style-name="P109"><text:span text:style-name="T41">Éifeachtúlacht seirbhísí poiblí</text:span></text:p><text:p text:style-name="P109"><text:span text:style-name="T41"/></text:p><text:p text:style-name="P109"><text:span text:style-name="T41">Cáilíocht an iompair agus éascaíocht dul timpeall</text:span></text:p><text:p text:style-name="P109"><text:span text:style-name="T41"/></text:p><text:p text:style-name="P109"><text:span text:style-name="T41">Rochtain ar chultúr</text:span></text:p><text:p text:style-name="P109"><text:span text:style-name="T41"/></text:p><text:p text:style-name="P109"><text:span text:style-name="T41">Eile (SPONTANEOUS)</text:span></text:p><text:p text:style-name="P109"><text:span text:style-name="T41"/></text:p><text:p text:style-name="P109"><text:span text:style-name="T41">Níl a fhios agam</text:span></text:p></draw:text-box></draw:frame><draw:frame draw:style-name="gr242" draw:text-style-name="P108" svg:width="15.502cm" svg:height="1.502cm" svg:x="1.201cm" svg:y="0.109cm"><draw:text-box><text:p text:style-name="P106"><text:span text:style-name="T41">QA13 D’fhéadfadh tuairimí éagsúla a bheith ag daoine maidir le ‘cáilíocht na beatha’. Ar do shon, cé acu ceann amháin díobh seo a leanas is tábhachtaí le haghaidh dea-chaighdeán beatha? (Freagraithe Inmharthana Inmharthana) (%)</text:span></text:p></draw:text-box></draw:frame><draw:frame draw:style-name="gr243" draw:text-style-name="P108" svg:width="2.349cm" svg:height="1.227cm" svg:x="1.103cm" svg:y="12.809cm"><draw:text-box><text:p text:style-name="P106"><text:span text:style-name="T41">Aibreán/Bealtaine 2026</text:span></text:p></draw:text-box></draw:frame></draw:g>Ar an leibhéal náisiúnta, is í an tsláinte fhisiciúil agus an mheabhairshláinte an chomhpháirt is minice a luaitear in 12 Bhallstát. Ar fud an Aontais ina iomláine, luann 40 % ar a laghad de na freagróirí an tsláinte choirp agus an mheabhairshláinte in 25 Bhallstát, rud a léiríonn béim fhorleathan ar an tsláinte agus cáilíocht saoil á múnlú. Breathnaítear na sciartha is airde san Fhionlainn (73 %), sa tSualainn (72 %), agus sa Danmhairg (71 %). </text:p>
      <text:p text:style-name="P21"/>
      <text:p text:style-name="P24">is í an staid airgeadais agus an cumas an saol laethúil a íoc an phríomhghné in dhá Bhallstát déag, go háirithe sa Ghréig (72 %), agus ina dhiaidh sin sa Chipir agus sa Laitvia (65 % araon), agus san Eastóin (63 %), agus béim láidir á leagan ar an tslándáil eacnamaíoch sna tíortha sin. Sa tSlóivéin, is iad an tsláinte fhisiciúil agus mheabhrach agus an staid airgeadais na tosaíochtaí is minice a luaitear (55 %), rud a léiríonn tábhacht chothrom a bhaineann le dálaí sláinte agus eacnamaíocha araon. </text:p>
      <text:p text:style-name="P21">I gceithre Bhallstát, is é cáilíocht agus inrochtaineacht an chúraim sláinte an ghné is tábhachtaí. Feictear na sciartha is airde sa tSualainn (69 %), sa Ghréig (68 %), agus sa Laitvia, áit arb í an chomhpháirt sin mar aon leis an staid airgeadais an chomhpháirt is minice a luaitear (65 %).</text:p>
      <text:p text:style-name="P21">ar deireadh, seasann an saol sóisialta (teaghlach, cairde agus caidrimh) amach mar phríomhthosaíocht san Ostair (67 %), agus sa Liotuáin tá sé roinnte go cothrom le cáilíocht agus inrochtaineacht an chúraim sláinte (59 %).</text:p>
      <text:p text:style-name="P21"><draw:g text:anchor-type="paragraph" draw:z-index="42" draw:name="Forme45" draw:style-name="gr9"><draw:frame draw:style-name="gr236" draw:text-style-name="P105" svg:width="17.347cm" svg:height="6.529cm" svg:x="0cm" svg:y="3.991cm"><draw:image xlink:href="Pictures/100000000000051B000001ECF3F7FABA858A6E03.png" xlink:type="simple" xlink:show="embed" xlink:actuate="onLoad" draw:mime-type="image/png"><text:p/></draw:image></draw:frame><draw:frame draw:style-name="gr237" draw:text-style-name="P108" svg:width="9.401cm" svg:height="2.525cm" svg:x="7.8cm" svg:y="1.642cm"><draw:text-box><text:p text:style-name="P106"><text:span text:style-name="T41">Sláinte fhisiciúil agus mheabhrach</text:span></text:p><text:p text:style-name="P106"><text:span text:style-name="T41"/></text:p><text:p text:style-name="P106"><text:span text:style-name="T41">Staid airgeadais agus an cumas chun íoc as an saol laethúil</text:span></text:p><text:p text:style-name="P106"><text:span text:style-name="T41"/></text:p><text:p text:style-name="P106"><text:span text:style-name="T41">Cáilíocht agus inrochtaineacht an chúraim sláinte</text:span></text:p><text:p text:style-name="P106"><text:span text:style-name="T41"/></text:p><text:p text:style-name="P106"><text:span text:style-name="T41">Saol sóisialta (teaghlach, cairde, caidrimh eile, etc.)</text:span></text:p></draw:text-box></draw:frame><draw:frame draw:style-name="gr238" draw:text-style-name="P105" svg:width="1.147cm" svg:height="2.5cm" svg:x="6.653cm" svg:y="1.621cm"><draw:image xlink:href="Pictures/10000000000000470000009BFBC1215543BDCA70.png" xlink:type="simple" xlink:show="embed" xlink:actuate="onLoad" draw:mime-type="image/png"><text:p/></draw:image></draw:frame><draw:frame draw:style-name="gr239" draw:text-style-name="P108" svg:width="16.446cm" svg:height="1.207cm" svg:x="0.799cm" svg:y="0.22cm"><draw:text-box><text:p text:style-name="P106"><text:span text:style-name="T41">QA13 D’fhéadfadh tuairimí éagsúla a bheith ag daoine maidir le ‘cáilíocht na beatha’. Ar do shon, cé acu ceann amháin díobh seo a leanas is tábhachtaí le haghaidh dea-chaighdeán beatha? (Freagraithe Inmharthana Inmharthana) (%)</text:span></text:p></draw:text-box></draw:frame></draw:g></text:p>
      <text:p text:style-name="P23"><draw:g text:anchor-type="paragraph" draw:z-index="43" draw:name="Forme46" draw:style-name="gr9"><draw:frame draw:style-name="gr233" draw:text-style-name="P105" svg:width="9.589cm" svg:height="6.102cm" svg:x="8.858cm" svg:y="1.238cm"><draw:image xlink:href="Pictures/10000000000003AF0000025867F2255881A99E2A.png" xlink:type="simple" xlink:show="embed" xlink:actuate="onLoad" draw:mime-type="image/png"><text:p/></draw:image></draw:frame><draw:frame draw:style-name="gr234" draw:text-style-name="P130" svg:width="8.75cm" svg:height="5.462cm" svg:x="0cm" svg:y="1.938cm"><draw:text-box><text:p text:style-name="P129"><text:span text:style-name="T47">Sláinte fhisiciúil agus mheabhrach</text:span></text:p><text:p text:style-name="P129"><text:span text:style-name="T47">Staid airgeadais agus an cumas chun íoc as an saol laethúil</text:span></text:p><text:p text:style-name="P129"><text:span text:style-name="T47">Cáilíocht agus inrochtaineacht an chúraim sláinte</text:span></text:p><text:p text:style-name="P129"><text:span text:style-name="T47">Saol sóisialta (teaghlach, cairde, caidrimh eile, etc.)</text:span></text:p><text:p text:style-name="P129"><text:span text:style-name="T47">Sábháilteacht agus cáilíocht bia</text:span></text:p><text:p text:style-name="P129"><text:span text:style-name="T47">Sábháilteacht phoiblí agus slándáil phearsanta</text:span></text:p><text:p text:style-name="P129"><text:span text:style-name="T47">Slándáil poist agus dálaí oibre</text:span></text:p><text:p text:style-name="P129"><text:span text:style-name="T47">Inacmhainneacht agus cáilíocht tithíochta</text:span></text:p><text:p text:style-name="P129"><text:span text:style-name="T47">Cáilíocht an chomhshaoil (aer, uisce, etc.)</text:span></text:p><text:p text:style-name="P129"><text:span text:style-name="T47">Cearta agus saoirsí sibhialta (saoirse cainte, cearta polaitiúla, etc.)</text:span></text:p><text:p text:style-name="P129"><text:span text:style-name="T47">Cáilíocht an oideachais agus deiseanna foghlama</text:span></text:p><text:p text:style-name="P129"><text:span text:style-name="T47">Cothromaíocht oibre is saoil</text:span></text:p><text:p text:style-name="P129"><text:span text:style-name="T47">Rochtain ar an dúlra agus ar spásanna glasa</text:span></text:p><text:p text:style-name="P129"><text:span text:style-name="T47">Éifeachtúlacht seirbhísí poiblí</text:span></text:p><text:p text:style-name="P129"><text:span text:style-name="T47">Cáilíocht an iompair agus éascaíocht dul timpeall</text:span></text:p></draw:text-box></draw:frame><draw:frame draw:style-name="gr235" draw:text-style-name="P108" svg:width="16.5cm" svg:height="1.207cm" svg:x="1.75cm" svg:y="0.139cm"><draw:text-box><text:p text:style-name="P106"><text:span text:style-name="T41">QA13 D’fhéadfadh tuairimí éagsúla a bheith ag daoine maidir le ‘cáilíocht na beatha’. Ar do shon, cé acu ceann amháin díobh seo a leanas is tábhachtaí le haghaidh dea-chaighdeán beatha? (Freagraithe Inmharthana Inmharthana) (%)</text:span></text:p></draw:text-box></draw:frame></draw:g>Tá éagsúlacht sna tuairimí maidir le cad is dea-cháilíocht saoil ann ar fud grúpaí sochdhéimeagrafacha, cé go dtugtar tosaíocht go comhsheasmhach do roinnt príomhghnéithe, go háirithe sláinte, slándáil airgeadais agus cúram sláinte.</text:p>
      <text:p text:style-name="P21">Tá difríochtaí de réir inscne réasúnta teoranta, cé gur féidir roinnt éagsúlachtaí a thabhairt faoi deara. Tá seans beag níos mó ann go dtabharfaidh mná ná fir tosaíocht don staid airgeadais (51 % vs 48 %), do cháilíocht agus d’inrochtaineacht an chúraim sláinte (48 % vs 44 %), chomh maith le sábháilteacht agus cáilíocht bia (41 % vs 38 %). Ar an iomlán, tá difríochtaí inscne fós measartha.</text:p>
      <text:p text:style-name="P21">Tugtar difríochtaí níos suntasaí faoi deara ar fud aoisghrúpaí, rud a léiríonn tosaíochtaí saoil éagsúla. Cuireann freagróirí óga béim níos mó ar an saol sóisialta (46-48 % i measc na ndaoine idir 15-39 mbliana d’aois vs 44 % i measc na ndaoine idir 55 bliana d’aois+), ar shlándáil poist (45 % i measc na ndaoine idir 25-39 mbliana d’aois vs 32 %), ar inacmhainneacht agus ar cháilíocht na tithíochta (41 % i measc na ndaoine idir 25-39 mbliana d’aois vs 33 %), ar oideachas agus ar dheiseanna foghlama (36-38 % vs 28 %), ar rochtain ar chultúr (24-25 % vs 20 %), agus ar chothromaíocht oibre is saoil (40 % i measc na ndaoine idir 25-39 mbliana d’aois vs 28 %). Os a choinne sin, is mó seans go dtabharfaidh freagróirí scothaosta tús áite don tsláinte fhisiciúil agus mheabhrach (53 % i measc daoine atá 55+ bliana d’aois i gcomparáid le 48 % i measc na ndaoine is óige), don staid airgeadais (51 % i gcomparáid le 43 %), agus d’inrochtaineacht cúraim sláinte (50 % i gcomparáid le 38 %), rud a léiríonn fócas níos láidre ar ghnéithe sláinte agus airgeadais.</text:p>
      <text:p text:style-name="P21"/>
      <text:p text:style-name="P23">Léiríonn difríochtaí de réir leibhéal oideachais patrúin shoiléire freisin. Is mó seans go leagfaidh freagróirí a bhfuil leibhéal níos airde oideachais acu béim ar réimse níos leithne gnéithe, lena n-áirítear an saol sóisialta (49 % vs 44 % ina measc siúd a bhfuil leibhéal íseal acu), cáilíocht an chomhshaoil (43 % vs 34 %), cearta agus saoirsí sibhialta (42 % vs 29 %), oideachas (39 % vs 26 %), cothromaíocht oibre is saoil (37 % vs 24 %), agus rochtain ar an dúlra agus ar spásanna glasa (32 % vs 25 %). Maidir leis an gcuid eile de na comhpháirteanna, níl aon difríochtaí suntasacha ann bunaithe ar an leibhéal oideachais. </text:p>
      <text:p text:style-name="P21">Breathnaítear ar chaidreamh láidir le staid airgeadais na bhfreagróirí. Is mó seans go dtabharfaidh na daoine sin a bhfuil deacrachtaí acu a mbillí a íoc an chuid is mó den am tosaíocht don tsláinte (55 % i gcomparáid le 51 % díobh siúd nach bhfuil deacrachtaí acu), don staid airgeadais (55 % i gcomparáid le 49 %), don tslándáil poist (43 % i gcomparáid le 37 %), agus ag an am céanna go mbeidh tábhacht réasúnta ard ag baint leo maidir le hinacmhainneacht agus cáilíocht tithíochta (46 % i gcomparáid le 35 %) agus maidir le héifeachtúlacht seirbhísí poiblí (31 % i gcomparáid le 25 %). Os a choinne sin, is mó seans go luafaidh freagróirí nach raibh deacrachtaí airgeadais acu riamh nó nach raibh deacrachtaí airgeadais acu riamh gnéithe amhail sábháilteacht phoiblí (40 % vs 37 %) agus cáilíocht an chomhshaoil (38 % vs 33 %), rud a léiríonn athrú i dtreo ábhair imní nach bhfuil chomh láithreach céanna nuair a bhíonn brúnna eacnamaíocha níos ísle.</text:p>
      <text:p text:style-name="P21">Ar deireadh, tá difríochtaí beaga ann nuair a dhéantar comparáid idir iad siúd atá sásta lena gcáilíocht saoil agus iad siúd nach bhfuil. Is mó seans go luafaidh freagróirí nach bhfuil sásta lena gcáilíocht saoil a staid airgeadais mar chomhpháirt thábhachtach (54% vs 49% dóibh siúd atá sásta). Os a choinne sin, is mó seans go luafaidh freagróirí atá sásta lena gcáilíocht saoil an saol sóisialta (46% vs 42% dóibh siúd nach bhfuil sásta), cearta sibhialta (35% vs 31%), oideachas (33% vs 26%), agus rochtain ar an dúlra (29% vs 25%).</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column table:style-name="Tableau16.F"/>
        <table:table-column table:style-name="Tableau16.G"/>
        <table:table-column table:style-name="Tableau16.C"/>
        <table:table-row>
          <table:table-cell table:style-name="Tableau16.A1" table:number-columns-spanned="8" office:value-type="string">
            <text:p text:style-name="P65">QA13 D’fhéadfadh tuairimí éagsúla a bheith ag daoine maidir le ‘cáilíocht na beatha’. Ar do shon, cé acu ceann amháin díobh seo a leanas is tábhachtaí le haghaidh dea-chaighdeán beatha? (Freagraithe AMHÁIN ar Féideartha) (% - AE)</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7"/>
          </table:table-cell>
          <table:table-cell table:style-name="Tableau16.A1" office:value-type="string">
            <text:p text:style-name="P63">Sláinte fhisiciúil agus mheabhrach</text:p>
          </table:table-cell>
          <table:table-cell table:style-name="Tableau16.A1" office:value-type="string">
            <text:p text:style-name="P63">staid airgeadais agus an cumas chun íoc as an saol laethúil</text:p>
          </table:table-cell>
          <table:table-cell table:style-name="Tableau16.A1" office:value-type="string">
            <text:p text:style-name="P63">Cáilíocht agus inrochtaineacht an chúraim sláinte</text:p>
          </table:table-cell>
          <table:table-cell table:style-name="Tableau16.A1" office:value-type="string">
            <text:p text:style-name="P63">Saol sóisialta (teaghlach, cairde, caidrimh eile, etc.)</text:p>
          </table:table-cell>
          <table:table-cell table:style-name="Tableau16.A1" office:value-type="string">
            <text:p text:style-name="P63">Sábháilteacht phoiblí agus slándáil phearsanta</text:p>
          </table:table-cell>
          <table:table-cell table:style-name="Tableau16.A1" office:value-type="string">
            <text:p text:style-name="P63">Sábháilteacht agus cáilíocht bia</text:p>
          </table:table-cell>
          <table:table-cell table:style-name="Tableau16.A1" office:value-type="string">
            <text:p text:style-name="P63">Slándáil poist agus dálaí oibre</text:p>
          </table:table-cell>
        </table:table-row>
        <table:table-row>
          <table:table-cell table:style-name="Tableau16.A1" office:value-type="string">
            <text:p text:style-name="P65">AE27 </text:p>
          </table:table-cell>
          <table:table-cell table:style-name="Tableau16.B3" office:value-type="float" office:value="51">
            <text:p text:style-name="P63">51</text:p>
          </table:table-cell>
          <table:table-cell table:style-name="Tableau16.B3" office:value-type="float" office:value="49">
            <text:p text:style-name="P63">49</text:p>
          </table:table-cell>
          <table:table-cell table:style-name="Tableau16.B3" office:value-type="float" office:value="46">
            <text:p text:style-name="P63">46</text:p>
          </table:table-cell>
          <table:table-cell table:style-name="Tableau16.B3" office:value-type="float" office:value="45">
            <text:p text:style-name="P63">45</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38">
            <text:p text:style-name="P63">38</text:p>
          </table:table-cell>
        </table:table-row>
        <table:table-row>
          <table:table-cell table:style-name="Tableau16.A4" table:number-columns-spanned="8" office:value-type="string">
            <text:p text:style-name="P69">Inscne</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Fear </text:p>
          </table:table-cell>
          <table:table-cell table:style-name="Tableau16.B3" office:value-type="float" office:value="51">
            <text:p text:style-name="P63">51</text:p>
          </table:table-cell>
          <table:table-cell table:style-name="Tableau16.B3" office:value-type="float" office:value="48">
            <text:p text:style-name="P63">48</text:p>
          </table:table-cell>
          <table:table-cell table:style-name="Tableau16.B3" office:value-type="float" office:value="44">
            <text:p text:style-name="P63">44</text:p>
          </table:table-cell>
          <table:table-cell table:style-name="Tableau16.B3" office:value-type="float" office:value="45">
            <text:p text:style-name="P63">45</text:p>
          </table:table-cell>
          <table:table-cell table:style-name="Tableau16.B3" office:value-type="float" office:value="39">
            <text:p text:style-name="P63">39</text:p>
          </table:table-cell>
          <table:table-cell table:style-name="Tableau16.B3" office:value-type="float" office:value="38">
            <text:p text:style-name="P63">38</text:p>
          </table:table-cell>
          <table:table-cell table:style-name="Tableau16.B3" office:value-type="float" office:value="39">
            <text:p text:style-name="P63">39</text:p>
          </table:table-cell>
        </table:table-row>
        <table:table-row>
          <table:table-cell table:style-name="Tableau16.A1" office:value-type="string">
            <text:p text:style-name="P65">Bean </text:p>
          </table:table-cell>
          <table:table-cell table:style-name="Tableau16.B3" office:value-type="float" office:value="52">
            <text:p text:style-name="P63">52</text:p>
          </table:table-cell>
          <table:table-cell table:style-name="Tableau16.B3" office:value-type="float" office:value="51">
            <text:p text:style-name="P63">51</text:p>
          </table:table-cell>
          <table:table-cell table:style-name="Tableau16.B3" office:value-type="float" office:value="48">
            <text:p text:style-name="P63">48</text:p>
          </table:table-cell>
          <table:table-cell table:style-name="Tableau16.B3" office:value-type="float" office:value="46">
            <text:p text:style-name="P63">46</text:p>
          </table:table-cell>
          <table:table-cell table:style-name="Tableau16.B3" office:value-type="float" office:value="40">
            <text:p text:style-name="P63">40</text:p>
          </table:table-cell>
          <table:table-cell table:style-name="Tableau16.B3" office:value-type="float" office:value="41">
            <text:p text:style-name="P63">41</text:p>
          </table:table-cell>
          <table:table-cell table:style-name="Tableau16.B3" office:value-type="float" office:value="38">
            <text:p text:style-name="P63">38</text:p>
          </table:table-cell>
        </table:table-row>
        <table:table-row>
          <table:table-cell table:style-name="Tableau16.A4" table:number-columns-spanned="8" office:value-type="string">
            <text:p text:style-name="P69">Aois</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15- 24 </text:p>
          </table:table-cell>
          <table:table-cell table:style-name="Tableau16.B3" office:value-type="float" office:value="48">
            <text:p text:style-name="P63">48</text:p>
          </table:table-cell>
          <table:table-cell table:style-name="Tableau16.B3" office:value-type="float" office:value="43">
            <text:p text:style-name="P63">43</text:p>
          </table:table-cell>
          <table:table-cell table:style-name="Tableau16.B3" office:value-type="float" office:value="38">
            <text:p text:style-name="P63">38</text:p>
          </table:table-cell>
          <table:table-cell table:style-name="Tableau16.B3" office:value-type="float" office:value="46">
            <text:p text:style-name="P63">46</text:p>
          </table:table-cell>
          <table:table-cell table:style-name="Tableau16.B3" office:value-type="float" office:value="36">
            <text:p text:style-name="P63">36</text:p>
          </table:table-cell>
          <table:table-cell table:style-name="Tableau16.B3" office:value-type="float" office:value="36">
            <text:p text:style-name="P63">36</text:p>
          </table:table-cell>
          <table:table-cell table:style-name="Tableau16.B3" office:value-type="float" office:value="37">
            <text:p text:style-name="P63">37</text:p>
          </table:table-cell>
        </table:table-row>
        <table:table-row>
          <table:table-cell table:style-name="Tableau16.A1" office:value-type="string">
            <text:p text:style-name="P65">25—39 </text:p>
          </table:table-cell>
          <table:table-cell table:style-name="Tableau16.B3" office:value-type="float" office:value="51">
            <text:p text:style-name="P63">51</text:p>
          </table:table-cell>
          <table:table-cell table:style-name="Tableau16.B3" office:value-type="float" office:value="50">
            <text:p text:style-name="P63">50</text:p>
          </table:table-cell>
          <table:table-cell table:style-name="Tableau16.B3" office:value-type="float" office:value="44">
            <text:p text:style-name="P63">44</text:p>
          </table:table-cell>
          <table:table-cell table:style-name="Tableau16.B3" office:value-type="float" office:value="48">
            <text:p text:style-name="P63">48</text:p>
          </table:table-cell>
          <table:table-cell table:style-name="Tableau16.B3" office:value-type="float" office:value="41">
            <text:p text:style-name="P63">41</text:p>
          </table:table-cell>
          <table:table-cell table:style-name="Tableau16.B3" office:value-type="float" office:value="41">
            <text:p text:style-name="P63">41</text:p>
          </table:table-cell>
          <table:table-cell table:style-name="Tableau16.B3" office:value-type="float" office:value="45">
            <text:p text:style-name="P63">45</text:p>
          </table:table-cell>
        </table:table-row>
        <table:table-row>
          <table:table-cell table:style-name="Tableau16.A1" office:value-type="string">
            <text:p text:style-name="P65">40-54 </text:p>
          </table:table-cell>
          <table:table-cell table:style-name="Tableau16.B3" office:value-type="float" office:value="50">
            <text:p text:style-name="P63">50</text:p>
          </table:table-cell>
          <table:table-cell table:style-name="Tableau16.B3" office:value-type="float" office:value="50">
            <text:p text:style-name="P63">50</text:p>
          </table:table-cell>
          <table:table-cell table:style-name="Tableau16.B3" office:value-type="float" office:value="44">
            <text:p text:style-name="P63">44</text:p>
          </table:table-cell>
          <table:table-cell table:style-name="Tableau16.B3" office:value-type="float" office:value="45">
            <text:p text:style-name="P63">45</text:p>
          </table:table-cell>
          <table:table-cell table:style-name="Tableau16.B3" office:value-type="float" office:value="40">
            <text:p text:style-name="P63">40</text:p>
          </table:table-cell>
          <table:table-cell table:style-name="Tableau16.B3" office:value-type="float" office:value="39">
            <text:p text:style-name="P63">39</text:p>
          </table:table-cell>
          <table:table-cell table:style-name="Tableau16.B3" office:value-type="float" office:value="44">
            <text:p text:style-name="P63">44</text:p>
          </table:table-cell>
        </table:table-row>
        <table:table-row>
          <table:table-cell table:style-name="Tableau16.A1" office:value-type="string">
            <text:p text:style-name="P65">&gt;=55</text:p>
          </table:table-cell>
          <table:table-cell table:style-name="Tableau16.B3" office:value-type="float" office:value="53">
            <text:p text:style-name="P63">53</text:p>
          </table:table-cell>
          <table:table-cell table:style-name="Tableau16.B3" office:value-type="float" office:value="51">
            <text:p text:style-name="P63">51</text:p>
          </table:table-cell>
          <table:table-cell table:style-name="Tableau16.B3" office:value-type="float" office:value="50">
            <text:p text:style-name="P63">50</text:p>
          </table:table-cell>
          <table:table-cell table:style-name="Tableau16.B3" office:value-type="float" office:value="44">
            <text:p text:style-name="P63">44</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32">
            <text:p text:style-name="P63">32</text:p>
          </table:table-cell>
        </table:table-row>
        <table:table-row>
          <table:table-cell table:style-name="Tableau16.A4" table:number-columns-spanned="8" office:value-type="string">
            <text:p text:style-name="P69">Leibhéal oideachais</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Leibhéal íseal oideachais (ISCED 0- 2) </text:p>
          </table:table-cell>
          <table:table-cell table:style-name="Tableau16.B3" office:value-type="float" office:value="52">
            <text:p text:style-name="P63">52</text:p>
          </table:table-cell>
          <table:table-cell table:style-name="Tableau16.B3" office:value-type="float" office:value="50">
            <text:p text:style-name="P63">50</text:p>
          </table:table-cell>
          <table:table-cell table:style-name="Tableau16.B3" office:value-type="float" office:value="46">
            <text:p text:style-name="P63">46</text:p>
          </table:table-cell>
          <table:table-cell table:style-name="Tableau16.B3" office:value-type="float" office:value="44">
            <text:p text:style-name="P63">44</text:p>
          </table:table-cell>
          <table:table-cell table:style-name="Tableau16.B3" office:value-type="float" office:value="39">
            <text:p text:style-name="P63">39</text:p>
          </table:table-cell>
          <table:table-cell table:style-name="Tableau16.B3" office:value-type="float" office:value="40">
            <text:p text:style-name="P63">40</text:p>
          </table:table-cell>
          <table:table-cell table:style-name="Tableau16.B3" office:value-type="float" office:value="36">
            <text:p text:style-name="P63">36</text:p>
          </table:table-cell>
        </table:table-row>
        <table:table-row>
          <table:table-cell table:style-name="Tableau16.A1" office:value-type="string">
            <text:p text:style-name="P65">Meánleibhéal oideachais (ISCED 3—4) </text:p>
          </table:table-cell>
          <table:table-cell table:style-name="Tableau16.B3" office:value-type="float" office:value="48">
            <text:p text:style-name="P63">48</text:p>
          </table:table-cell>
          <table:table-cell table:style-name="Tableau16.B3" office:value-type="float" office:value="49">
            <text:p text:style-name="P63">49</text:p>
          </table:table-cell>
          <table:table-cell table:style-name="Tableau16.B3" office:value-type="float" office:value="44">
            <text:p text:style-name="P63">44</text:p>
          </table:table-cell>
          <table:table-cell table:style-name="Tableau16.B3" office:value-type="float" office:value="44">
            <text:p text:style-name="P63">44</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39">
            <text:p text:style-name="P63">39</text:p>
          </table:table-cell>
        </table:table-row>
        <table:table-row>
          <table:table-cell table:style-name="Tableau16.A1" office:value-type="string">
            <text:p text:style-name="P65">Ardleibhéal oideachais (ISCED 5-8) </text:p>
          </table:table-cell>
          <table:table-cell table:style-name="Tableau16.B3" office:value-type="float" office:value="55">
            <text:p text:style-name="P63">55</text:p>
          </table:table-cell>
          <table:table-cell table:style-name="Tableau16.B3" office:value-type="float" office:value="50">
            <text:p text:style-name="P63">50</text:p>
          </table:table-cell>
          <table:table-cell table:style-name="Tableau16.B3" office:value-type="float" office:value="48">
            <text:p text:style-name="P63">48</text:p>
          </table:table-cell>
          <table:table-cell table:style-name="Tableau16.B3" office:value-type="float" office:value="49">
            <text:p text:style-name="P63">49</text:p>
          </table:table-cell>
          <table:table-cell table:style-name="Tableau16.B3" office:value-type="float" office:value="41">
            <text:p text:style-name="P63">41</text:p>
          </table:table-cell>
          <table:table-cell table:style-name="Tableau16.B3" office:value-type="float" office:value="39">
            <text:p text:style-name="P63">39</text:p>
          </table:table-cell>
          <table:table-cell table:style-name="Tableau16.B3" office:value-type="float" office:value="39">
            <text:p text:style-name="P63">39</text:p>
          </table:table-cell>
        </table:table-row>
        <table:table-row>
          <table:table-cell table:style-name="Tableau16.A4" table:number-columns-spanned="8" office:value-type="string">
            <text:p text:style-name="P69">Catagóir shochghairmiúil</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Féinfhostaithe </text:p>
          </table:table-cell>
          <table:table-cell table:style-name="Tableau16.B3" office:value-type="float" office:value="46">
            <text:p text:style-name="P63">46</text:p>
          </table:table-cell>
          <table:table-cell table:style-name="Tableau16.B3" office:value-type="float" office:value="50">
            <text:p text:style-name="P63">50</text:p>
          </table:table-cell>
          <table:table-cell table:style-name="Tableau16.B3" office:value-type="float" office:value="43">
            <text:p text:style-name="P63">43</text:p>
          </table:table-cell>
          <table:table-cell table:style-name="Tableau16.B3" office:value-type="float" office:value="44">
            <text:p text:style-name="P63">44</text:p>
          </table:table-cell>
          <table:table-cell table:style-name="Tableau16.B3" office:value-type="float" office:value="39">
            <text:p text:style-name="P63">39</text:p>
          </table:table-cell>
          <table:table-cell table:style-name="Tableau16.B3" office:value-type="float" office:value="38">
            <text:p text:style-name="P63">38</text:p>
          </table:table-cell>
          <table:table-cell table:style-name="Tableau16.B3" office:value-type="float" office:value="39">
            <text:p text:style-name="P63">39</text:p>
          </table:table-cell>
        </table:table-row>
        <table:table-row>
          <table:table-cell table:style-name="Tableau16.A1" office:value-type="string">
            <text:p text:style-name="P65">Bainisteoirí </text:p>
          </table:table-cell>
          <table:table-cell table:style-name="Tableau16.B3" office:value-type="float" office:value="54">
            <text:p text:style-name="P63">54</text:p>
          </table:table-cell>
          <table:table-cell table:style-name="Tableau16.B3" office:value-type="float" office:value="51">
            <text:p text:style-name="P63">51</text:p>
          </table:table-cell>
          <table:table-cell table:style-name="Tableau16.B3" office:value-type="float" office:value="45">
            <text:p text:style-name="P63">45</text:p>
          </table:table-cell>
          <table:table-cell table:style-name="Tableau16.B3" office:value-type="float" office:value="50">
            <text:p text:style-name="P63">50</text:p>
          </table:table-cell>
          <table:table-cell table:style-name="Tableau16.B3" office:value-type="float" office:value="43">
            <text:p text:style-name="P63">43</text:p>
          </table:table-cell>
          <table:table-cell table:style-name="Tableau16.B3" office:value-type="float" office:value="39">
            <text:p text:style-name="P63">39</text:p>
          </table:table-cell>
          <table:table-cell table:style-name="Tableau16.B3" office:value-type="float" office:value="41">
            <text:p text:style-name="P63">41</text:p>
          </table:table-cell>
        </table:table-row>
        <table:table-row>
          <table:table-cell table:style-name="Tableau16.A1" office:value-type="string">
            <text:p text:style-name="P65">Coiléir bhána eile </text:p>
          </table:table-cell>
          <table:table-cell table:style-name="Tableau16.B3" office:value-type="float" office:value="50">
            <text:p text:style-name="P63">50</text:p>
          </table:table-cell>
          <table:table-cell table:style-name="Tableau16.B3" office:value-type="float" office:value="50">
            <text:p text:style-name="P63">50</text:p>
          </table:table-cell>
          <table:table-cell table:style-name="Tableau16.B3" office:value-type="float" office:value="44">
            <text:p text:style-name="P63">44</text:p>
          </table:table-cell>
          <table:table-cell table:style-name="Tableau16.B3" office:value-type="float" office:value="47">
            <text:p text:style-name="P63">47</text:p>
          </table:table-cell>
          <table:table-cell table:style-name="Tableau16.B3" office:value-type="float" office:value="40">
            <text:p text:style-name="P63">40</text:p>
          </table:table-cell>
          <table:table-cell table:style-name="Tableau16.B3" office:value-type="float" office:value="42">
            <text:p text:style-name="P63">42</text:p>
          </table:table-cell>
          <table:table-cell table:style-name="Tableau16.B3" office:value-type="float" office:value="45">
            <text:p text:style-name="P63">45</text:p>
          </table:table-cell>
        </table:table-row>
        <table:table-row>
          <table:table-cell table:style-name="Tableau16.A1" office:value-type="string">
            <text:p text:style-name="P65">Oibrithe láimhe </text:p>
          </table:table-cell>
          <table:table-cell table:style-name="Tableau16.B3" office:value-type="float" office:value="49">
            <text:p text:style-name="P63">49</text:p>
          </table:table-cell>
          <table:table-cell table:style-name="Tableau16.B3" office:value-type="float" office:value="50">
            <text:p text:style-name="P63">50</text:p>
          </table:table-cell>
          <table:table-cell table:style-name="Tableau16.B3" office:value-type="float" office:value="45">
            <text:p text:style-name="P63">45</text:p>
          </table:table-cell>
          <table:table-cell table:style-name="Tableau16.B3" office:value-type="float" office:value="44">
            <text:p text:style-name="P63">44</text:p>
          </table:table-cell>
          <table:table-cell table:style-name="Tableau16.B3" office:value-type="float" office:value="39">
            <text:p text:style-name="P63">39</text:p>
          </table:table-cell>
          <table:table-cell table:style-name="Tableau16.B3" office:value-type="float" office:value="38">
            <text:p text:style-name="P63">38</text:p>
          </table:table-cell>
          <table:table-cell table:style-name="Tableau16.B3" office:value-type="float" office:value="47">
            <text:p text:style-name="P63">47</text:p>
          </table:table-cell>
        </table:table-row>
        <table:table-row>
          <table:table-cell table:style-name="Tableau16.A1" office:value-type="string">
            <text:p text:style-name="P65">Daoine tí </text:p>
          </table:table-cell>
          <table:table-cell table:style-name="Tableau16.B3" office:value-type="float" office:value="53">
            <text:p text:style-name="P63">53</text:p>
          </table:table-cell>
          <table:table-cell table:style-name="Tableau16.B3" office:value-type="float" office:value="53">
            <text:p text:style-name="P63">53</text:p>
          </table:table-cell>
          <table:table-cell table:style-name="Tableau16.B3" office:value-type="float" office:value="47">
            <text:p text:style-name="P63">47</text:p>
          </table:table-cell>
          <table:table-cell table:style-name="Tableau16.B3" office:value-type="float" office:value="44">
            <text:p text:style-name="P63">44</text:p>
          </table:table-cell>
          <table:table-cell table:style-name="Tableau16.B3" office:value-type="float" office:value="37">
            <text:p text:style-name="P63">37</text:p>
          </table:table-cell>
          <table:table-cell table:style-name="Tableau16.B3" office:value-type="float" office:value="43">
            <text:p text:style-name="P63">43</text:p>
          </table:table-cell>
          <table:table-cell table:style-name="Tableau16.B3" office:value-type="float" office:value="39">
            <text:p text:style-name="P63">39</text:p>
          </table:table-cell>
        </table:table-row>
        <table:table-row>
          <table:table-cell table:style-name="Tableau16.A1" office:value-type="string">
            <text:p text:style-name="P65">Dífhostaithe </text:p>
          </table:table-cell>
          <table:table-cell table:style-name="Tableau16.B3" office:value-type="float" office:value="56">
            <text:p text:style-name="P63">56</text:p>
          </table:table-cell>
          <table:table-cell table:style-name="Tableau16.B3" office:value-type="float" office:value="53">
            <text:p text:style-name="P63">53</text:p>
          </table:table-cell>
          <table:table-cell table:style-name="Tableau16.B3" office:value-type="float" office:value="46">
            <text:p text:style-name="P63">46</text:p>
          </table:table-cell>
          <table:table-cell table:style-name="Tableau16.B3" office:value-type="float" office:value="47">
            <text:p text:style-name="P63">47</text:p>
          </table:table-cell>
          <table:table-cell table:style-name="Tableau16.B3" office:value-type="float" office:value="38">
            <text:p text:style-name="P63">38</text:p>
          </table:table-cell>
          <table:table-cell table:style-name="Tableau16.B3" office:value-type="float" office:value="43">
            <text:p text:style-name="P63">43</text:p>
          </table:table-cell>
          <table:table-cell table:style-name="Tableau16.B3" office:value-type="float" office:value="49">
            <text:p text:style-name="P63">49</text:p>
          </table:table-cell>
        </table:table-row>
        <table:table-row>
          <table:table-cell table:style-name="Tableau16.A1" office:value-type="string">
            <text:p text:style-name="P65">Ar scor</text:p>
          </table:table-cell>
          <table:table-cell table:style-name="Tableau16.B3" office:value-type="float" office:value="54">
            <text:p text:style-name="P63">54</text:p>
          </table:table-cell>
          <table:table-cell table:style-name="Tableau16.B3" office:value-type="float" office:value="50">
            <text:p text:style-name="P63">50</text:p>
          </table:table-cell>
          <table:table-cell table:style-name="Tableau16.B3" office:value-type="float" office:value="51">
            <text:p text:style-name="P63">51</text:p>
          </table:table-cell>
          <table:table-cell table:style-name="Tableau16.B3" office:value-type="float" office:value="43">
            <text:p text:style-name="P63">43</text:p>
          </table:table-cell>
          <table:table-cell table:style-name="Tableau16.B3" office:value-type="float" office:value="4">
            <text:p text:style-name="P63">4</text:p>
          </table:table-cell>
          <table:table-cell table:style-name="Tableau16.B3" office:value-type="float" office:value="42">
            <text:p text:style-name="P63">42</text:p>
          </table:table-cell>
          <table:table-cell table:style-name="Tableau16.B3" office:value-type="float" office:value="26">
            <text:p text:style-name="P63">26</text:p>
          </table:table-cell>
        </table:table-row>
        <table:table-row>
          <table:table-cell table:style-name="Tableau16.A1" office:value-type="string">
            <text:p text:style-name="P65">Mic léinn </text:p>
          </table:table-cell>
          <table:table-cell table:style-name="Tableau16.B3" office:value-type="float" office:value="49">
            <text:p text:style-name="P63">49</text:p>
          </table:table-cell>
          <table:table-cell table:style-name="Tableau16.B3" office:value-type="float" office:value="43">
            <text:p text:style-name="P63">43</text:p>
          </table:table-cell>
          <table:table-cell table:style-name="Tableau16.B3" office:value-type="float" office:value="37">
            <text:p text:style-name="P63">37</text:p>
          </table:table-cell>
          <table:table-cell table:style-name="Tableau16.B3" office:value-type="float" office:value="48">
            <text:p text:style-name="P63">48</text:p>
          </table:table-cell>
          <table:table-cell table:style-name="Tableau16.B3" office:value-type="float" office:value="37">
            <text:p text:style-name="P63">37</text:p>
          </table:table-cell>
          <table:table-cell table:style-name="Tableau16.B3" office:value-type="float" office:value="35">
            <text:p text:style-name="P63">35</text:p>
          </table:table-cell>
          <table:table-cell table:style-name="Tableau16.B3" office:value-type="float" office:value="35">
            <text:p text:style-name="P63">35</text:p>
          </table:table-cell>
        </table:table-row>
        <table:table-row>
          <table:table-cell table:style-name="Tableau16.A4" table:number-columns-spanned="8" office:value-type="string">
            <text:p text:style-name="P69">Deacrachtaí billí a íoc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An chuid is mó den am </text:p>
          </table:table-cell>
          <table:table-cell table:style-name="Tableau16.B3" office:value-type="float" office:value="55">
            <text:p text:style-name="P63">55</text:p>
          </table:table-cell>
          <table:table-cell table:style-name="Tableau16.B3" office:value-type="float" office:value="55">
            <text:p text:style-name="P63">55</text:p>
          </table:table-cell>
          <table:table-cell table:style-name="Tableau16.B3" office:value-type="float" office:value="48">
            <text:p text:style-name="P63">48</text:p>
          </table:table-cell>
          <table:table-cell table:style-name="Tableau16.B3" office:value-type="float" office:value="46">
            <text:p text:style-name="P63">46</text:p>
          </table:table-cell>
          <table:table-cell table:style-name="Tableau16.B3" office:value-type="float" office:value="37">
            <text:p text:style-name="P63">37</text:p>
          </table:table-cell>
          <table:table-cell table:style-name="Tableau16.B3" office:value-type="float" office:value="42">
            <text:p text:style-name="P63">42</text:p>
          </table:table-cell>
          <table:table-cell table:style-name="Tableau16.B3" office:value-type="float" office:value="43">
            <text:p text:style-name="P63">43</text:p>
          </table:table-cell>
        </table:table-row>
        <table:table-row>
          <table:table-cell table:style-name="Tableau16.A1" office:value-type="string">
            <text:p text:style-name="P65">Ó am go ham </text:p>
          </table:table-cell>
          <table:table-cell table:style-name="Tableau16.B3" office:value-type="float" office:value="49">
            <text:p text:style-name="P63">49</text:p>
          </table:table-cell>
          <table:table-cell table:style-name="Tableau16.B3" office:value-type="float" office:value="49">
            <text:p text:style-name="P63">49</text:p>
          </table:table-cell>
          <table:table-cell table:style-name="Tableau16.B3" office:value-type="float" office:value="45">
            <text:p text:style-name="P63">45</text:p>
          </table:table-cell>
          <table:table-cell table:style-name="Tableau16.B3" office:value-type="float" office:value="43">
            <text:p text:style-name="P63">43</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40">
            <text:p text:style-name="P63">40</text:p>
          </table:table-cell>
        </table:table-row>
        <table:table-row>
          <table:table-cell table:style-name="Tableau16.A1" office:value-type="string">
            <text:p text:style-name="P65">Beagnach riamh / Riamh </text:p>
          </table:table-cell>
          <table:table-cell table:style-name="Tableau16.B3" office:value-type="float" office:value="51">
            <text:p text:style-name="P63">51</text:p>
          </table:table-cell>
          <table:table-cell table:style-name="Tableau16.B3" office:value-type="float" office:value="49">
            <text:p text:style-name="P63">49</text:p>
          </table:table-cell>
          <table:table-cell table:style-name="Tableau16.B3" office:value-type="float" office:value="46">
            <text:p text:style-name="P63">46</text:p>
          </table:table-cell>
          <table:table-cell table:style-name="Tableau16.B3" office:value-type="float" office:value="46">
            <text:p text:style-name="P63">46</text:p>
          </table:table-cell>
          <table:table-cell table:style-name="Tableau16.B3" office:value-type="float" office:value="40">
            <text:p text:style-name="P63">40</text:p>
          </table:table-cell>
          <table:table-cell table:style-name="Tableau16.B3" office:value-type="float" office:value="39">
            <text:p text:style-name="P63">39</text:p>
          </table:table-cell>
          <table:table-cell table:style-name="Tableau16.B3" office:value-type="float" office:value="37">
            <text:p text:style-name="P63">37</text:p>
          </table:table-cell>
        </table:table-row>
        <table:table-row>
          <table:table-cell table:style-name="Tableau16.A4" table:number-columns-spanned="8" office:value-type="string">
            <text:p text:style-name="P69">Uirbiú suibiachtúil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Ceantar tuaithe nó sráidbhaile </text:p>
          </table:table-cell>
          <table:table-cell table:style-name="Tableau16.B3" office:value-type="float" office:value="50">
            <text:p text:style-name="P63">50</text:p>
          </table:table-cell>
          <table:table-cell table:style-name="Tableau16.B3" office:value-type="float" office:value="48">
            <text:p text:style-name="P63">48</text:p>
          </table:table-cell>
          <table:table-cell table:style-name="Tableau16.B3" office:value-type="float" office:value="45">
            <text:p text:style-name="P63">45</text:p>
          </table:table-cell>
          <table:table-cell table:style-name="Tableau16.B3" office:value-type="float" office:value="44">
            <text:p text:style-name="P63">44</text:p>
          </table:table-cell>
          <table:table-cell table:style-name="Tableau16.B3" office:value-type="float" office:value="39">
            <text:p text:style-name="P63">39</text:p>
          </table:table-cell>
          <table:table-cell table:style-name="Tableau16.B3" office:value-type="float" office:value="39">
            <text:p text:style-name="P63">39</text:p>
          </table:table-cell>
          <table:table-cell table:style-name="Tableau16.B3" office:value-type="float" office:value="37">
            <text:p text:style-name="P63">37</text:p>
          </table:table-cell>
        </table:table-row>
        <table:table-row>
          <table:table-cell table:style-name="Tableau16.A1" office:value-type="string">
            <text:p text:style-name="P65">Baile beag nó meánmhéide </text:p>
          </table:table-cell>
          <table:table-cell table:style-name="Tableau16.B3" office:value-type="float" office:value="51">
            <text:p text:style-name="P63">51</text:p>
          </table:table-cell>
          <table:table-cell table:style-name="Tableau16.B3" office:value-type="float" office:value="50">
            <text:p text:style-name="P63">50</text:p>
          </table:table-cell>
          <table:table-cell table:style-name="Tableau16.B3" office:value-type="float" office:value="45">
            <text:p text:style-name="P63">45</text:p>
          </table:table-cell>
          <table:table-cell table:style-name="Tableau16.B3" office:value-type="float" office:value="45">
            <text:p text:style-name="P63">45</text:p>
          </table:table-cell>
          <table:table-cell table:style-name="Tableau16.B3" office:value-type="float" office:value="40">
            <text:p text:style-name="P63">40</text:p>
          </table:table-cell>
          <table:table-cell table:style-name="Tableau16.B3" office:value-type="float" office:value="39">
            <text:p text:style-name="P63">39</text:p>
          </table:table-cell>
          <table:table-cell table:style-name="Tableau16.B3" office:value-type="float" office:value="37">
            <text:p text:style-name="P63">37</text:p>
          </table:table-cell>
        </table:table-row>
        <table:table-row>
          <table:table-cell table:style-name="Tableau16.A1" office:value-type="string">
            <text:p text:style-name="P65">Baile mór </text:p>
          </table:table-cell>
          <table:table-cell table:style-name="Tableau16.B3" office:value-type="float" office:value="53">
            <text:p text:style-name="P63">53</text:p>
          </table:table-cell>
          <table:table-cell table:style-name="Tableau16.B3" office:value-type="float" office:value="51">
            <text:p text:style-name="P63">51</text:p>
          </table:table-cell>
          <table:table-cell table:style-name="Tableau16.B3" office:value-type="float" office:value="48">
            <text:p text:style-name="P63">48</text:p>
          </table:table-cell>
          <table:table-cell table:style-name="Tableau16.B3" office:value-type="float" office:value="47">
            <text:p text:style-name="P63">47</text:p>
          </table:table-cell>
          <table:table-cell table:style-name="Tableau16.B3" office:value-type="float" office:value="42">
            <text:p text:style-name="P63">42</text:p>
          </table:table-cell>
          <table:table-cell table:style-name="Tableau16.B3" office:value-type="float" office:value="42">
            <text:p text:style-name="P63">42</text:p>
          </table:table-cell>
          <table:table-cell table:style-name="Tableau16.B3" office:value-type="float" office:value="42">
            <text:p text:style-name="P63">42</text:p>
          </table:table-cell>
        </table:table-row>
        <table:table-row>
          <table:table-cell table:style-name="Tableau16.A4" table:number-columns-spanned="8" office:value-type="string">
            <text:p text:style-name="P69">Íomhá den Aontas Eorpach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Dearfach </text:p>
          </table:table-cell>
          <table:table-cell table:style-name="Tableau16.B3" office:value-type="float" office:value="49">
            <text:p text:style-name="P63">49</text:p>
          </table:table-cell>
          <table:table-cell table:style-name="Tableau16.B3" office:value-type="float" office:value="48">
            <text:p text:style-name="P63">48</text:p>
          </table:table-cell>
          <table:table-cell table:style-name="Tableau16.B3" office:value-type="float" office:value="46">
            <text:p text:style-name="P63">46</text:p>
          </table:table-cell>
          <table:table-cell table:style-name="Tableau16.B3" office:value-type="float" office:value="46">
            <text:p text:style-name="P63">46</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38">
            <text:p text:style-name="P63">38</text:p>
          </table:table-cell>
        </table:table-row>
        <table:table-row>
          <table:table-cell table:style-name="Tableau16.A1" office:value-type="string">
            <text:p text:style-name="P65">Neodrach </text:p>
          </table:table-cell>
          <table:table-cell table:style-name="Tableau16.B3" office:value-type="float" office:value="52">
            <text:p text:style-name="P63">52</text:p>
          </table:table-cell>
          <table:table-cell table:style-name="Tableau16.B3" office:value-type="float" office:value="49">
            <text:p text:style-name="P63">49</text:p>
          </table:table-cell>
          <table:table-cell table:style-name="Tableau16.B3" office:value-type="float" office:value="45">
            <text:p text:style-name="P63">45</text:p>
          </table:table-cell>
          <table:table-cell table:style-name="Tableau16.B3" office:value-type="float" office:value="45">
            <text:p text:style-name="P63">45</text:p>
          </table:table-cell>
          <table:table-cell table:style-name="Tableau16.B3" office:value-type="float" office:value="39">
            <text:p text:style-name="P63">39</text:p>
          </table:table-cell>
          <table:table-cell table:style-name="Tableau16.B3" office:value-type="float" office:value="39">
            <text:p text:style-name="P63">39</text:p>
          </table:table-cell>
          <table:table-cell table:style-name="Tableau16.B3" office:value-type="float" office:value="39">
            <text:p text:style-name="P63">39</text:p>
          </table:table-cell>
        </table:table-row>
        <table:table-row>
          <table:table-cell table:style-name="Tableau16.A1" office:value-type="string">
            <text:p text:style-name="P65">Diúltach </text:p>
          </table:table-cell>
          <table:table-cell table:style-name="Tableau16.B3" office:value-type="float" office:value="53">
            <text:p text:style-name="P63">53</text:p>
          </table:table-cell>
          <table:table-cell table:style-name="Tableau16.B3" office:value-type="float" office:value="54">
            <text:p text:style-name="P63">54</text:p>
          </table:table-cell>
          <table:table-cell table:style-name="Tableau16.B3" office:value-type="float" office:value="48">
            <text:p text:style-name="P63">48</text:p>
          </table:table-cell>
          <table:table-cell table:style-name="Tableau16.B3" office:value-type="float" office:value="46">
            <text:p text:style-name="P63">46</text:p>
          </table:table-cell>
          <table:table-cell table:style-name="Tableau16.B3" office:value-type="float" office:value="43">
            <text:p text:style-name="P63">43</text:p>
          </table:table-cell>
          <table:table-cell table:style-name="Tableau16.A1" office:value-type="string">
            <text:p text:style-name="P63">i</text:p>
          </table:table-cell>
          <table:table-cell table:style-name="Tableau16.B3" office:value-type="float" office:value="40">
            <text:p text:style-name="P63">40</text:p>
          </table:table-cell>
        </table:table-row>
        <table:table-row>
          <table:table-cell table:style-name="Tableau16.A4" table:number-columns-spanned="8" office:value-type="string">
            <text:p text:style-name="P69">Sástacht le cáilíocht na beatha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Sásta </text:p>
          </table:table-cell>
          <table:table-cell table:style-name="Tableau16.B3" office:value-type="float" office:value="51">
            <text:p text:style-name="P63">51</text:p>
          </table:table-cell>
          <table:table-cell table:style-name="Tableau16.B3" office:value-type="float" office:value="49">
            <text:p text:style-name="P63">49</text:p>
          </table:table-cell>
          <table:table-cell table:style-name="Tableau16.B3" office:value-type="float" office:value="45">
            <text:p text:style-name="P63">45</text:p>
          </table:table-cell>
          <table:table-cell table:style-name="Tableau16.B3" office:value-type="float" office:value="46">
            <text:p text:style-name="P63">46</text:p>
          </table:table-cell>
          <table:table-cell table:style-name="Tableau16.B3" office:value-type="float" office:value="40">
            <text:p text:style-name="P63">40</text:p>
          </table:table-cell>
          <table:table-cell table:style-name="Tableau16.B3" office:value-type="float" office:value="39">
            <text:p text:style-name="P63">39</text:p>
          </table:table-cell>
          <table:table-cell table:style-name="Tableau16.B3" office:value-type="float" office:value="38">
            <text:p text:style-name="P63">38</text:p>
          </table:table-cell>
        </table:table-row>
        <table:table-row>
          <table:table-cell table:style-name="Tableau16.A1" office:value-type="string">
            <text:p text:style-name="P65">Ní raibh mé sásta </text:p>
          </table:table-cell>
          <table:table-cell table:style-name="Tableau16.B3" office:value-type="float" office:value="53">
            <text:p text:style-name="P63">53</text:p>
          </table:table-cell>
          <table:table-cell table:style-name="Tableau16.B3" office:value-type="float" office:value="54">
            <text:p text:style-name="P63">54</text:p>
          </table:table-cell>
          <table:table-cell table:style-name="Tableau16.B3" office:value-type="float" office:value="48">
            <text:p text:style-name="P63">48</text:p>
          </table:table-cell>
          <table:table-cell table:style-name="Tableau16.B3" office:value-type="float" office:value="42">
            <text:p text:style-name="P63">42</text:p>
          </table:table-cell>
          <table:table-cell table:style-name="Tableau16.B3" office:value-type="float" office:value="39">
            <text:p text:style-name="P63">39</text:p>
          </table:table-cell>
          <table:table-cell table:style-name="Tableau16.B3" office:value-type="float" office:value="42">
            <text:p text:style-name="P63">42</text:p>
          </table:table-cell>
          <table:table-cell table:style-name="Tableau16.B3" office:value-type="float" office:value="40">
            <text:p text:style-name="P63">40</text:p>
          </table:table-cell>
        </table:table-row>
      </table:table>
      <text:p text:style-name="P21"/>
      <table:table table:name="Tableau17" table:style-name="Tableau17">
        <table:table-column table:style-name="Tableau17.A"/>
        <table:table-column table:style-name="Tableau17.B"/>
        <table:table-column table:style-name="Tableau17.C"/>
        <table:table-column table:style-name="Tableau17.D"/>
        <table:table-column table:style-name="Tableau17.E"/>
        <table:table-column table:style-name="Tableau17.F"/>
        <table:table-column table:style-name="Tableau17.G"/>
        <table:table-column table:style-name="Tableau17.H"/>
        <table:table-column table:style-name="Tableau17.I"/>
        <table:table-column table:style-name="Tableau17.J"/>
        <table:table-column table:style-name="Tableau17.K"/>
        <table:table-column table:style-name="Tableau17.L"/>
        <table:table-column table:style-name="Tableau17.M"/>
        <table:table-column table:style-name="Tableau17.N"/>
        <table:table-column table:style-name="Tableau17.O"/>
        <table:table-column table:style-name="Tableau17.P"/>
        <table:table-column table:style-name="Tableau17.Q"/>
        <table:table-row table:style-name="Tableau17.1">
          <table:table-cell table:style-name="Tableau17.A1" table:number-columns-spanned="17" office:value-type="string">
            <text:p text:style-name="P80">QA13 D’fhéadfadh tuairimí éagsúla a bheith ag daoine maidir le ‘cáilíocht na beatha’. Ar do shon, cé acu ceann amháin díobh seo a leanas is tábhachtaí le haghaidh dea-chaighdeán beatha? (Freagraithe AMHÁIN ar Féideartha) (% - A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2"/>
          </table:table-cell>
          <table:table-cell table:style-name="Tableau17.A1" office:value-type="string">
            <text:p text:style-name="P93">Sláinte fhisiciúil agus mheabhrach</text:p>
          </table:table-cell>
          <table:table-cell table:style-name="Tableau17.A1" office:value-type="string">
            <text:p text:style-name="P93">staid airgeadais agus an cumas chun íoc as an saol laethúil</text:p>
          </table:table-cell>
          <table:table-cell table:style-name="Tableau17.A1" office:value-type="string">
            <text:p text:style-name="P93">Cáilíocht agus inrochtaineacht an chúraim sláinte</text:p>
          </table:table-cell>
          <table:table-cell table:style-name="Tableau17.A1" office:value-type="string">
            <text:p text:style-name="P93">Saol sóisialta (teaghlach, cairde, caidrimh eile, etc.)</text:p>
          </table:table-cell>
          <table:table-cell table:style-name="Tableau17.A1" office:value-type="string">
            <text:p text:style-name="P93">Sábháilteacht phoiblí agus slándáil phearsanta</text:p>
          </table:table-cell>
          <table:table-cell table:style-name="Tableau17.A1" office:value-type="string">
            <text:p text:style-name="P93">Sábháilteacht agus cáilíocht bia</text:p>
          </table:table-cell>
          <table:table-cell table:style-name="Tableau17.A1" office:value-type="string">
            <text:p text:style-name="P93">Slándáil poist agus dálaí oibre</text:p>
          </table:table-cell>
          <table:table-cell table:style-name="Tableau17.A1" office:value-type="string">
            <text:p text:style-name="P93">Inacmhainneacht agus cáilíocht tithíochta</text:p>
          </table:table-cell>
          <table:table-cell table:style-name="Tableau17.A1" office:value-type="string">
            <text:p text:style-name="P93">Cáilíocht an chomhshaoil (aer, uisce, etc.)</text:p>
          </table:table-cell>
          <table:table-cell table:style-name="Tableau17.A1" office:value-type="string">
            <text:p text:style-name="P93">Cearta agus saoirsí sibhialta (saoirse cainte, cearta polaitiúla, etc.)</text:p>
          </table:table-cell>
          <table:table-cell table:style-name="Tableau17.A1" office:value-type="string">
            <text:p text:style-name="P93">Cáilíocht an oideachais agus deiseanna foghlama</text:p>
          </table:table-cell>
          <table:table-cell table:style-name="Tableau17.A1" office:value-type="string">
            <text:p text:style-name="P93">Cothromaíocht oibre is saoil</text:p>
          </table:table-cell>
          <table:table-cell table:style-name="Tableau17.A1" office:value-type="string">
            <text:p text:style-name="P93">Rochtain ar an dúlra agus ar spásanna glasa</text:p>
          </table:table-cell>
          <table:table-cell table:style-name="Tableau17.A1" office:value-type="string">
            <text:p text:style-name="P93">Éifeachtúlacht seirbhísí poiblí</text:p>
          </table:table-cell>
          <table:table-cell table:style-name="Tableau17.A1" office:value-type="string">
            <text:p text:style-name="P93">Cáilíocht an iompair agus éascaíocht dul timpeall</text:p>
          </table:table-cell>
          <table:table-cell table:style-name="Tableau17.A1" office:value-type="string">
            <text:p text:style-name="P93">Rochtain ar chultúr</text:p>
          </table:table-cell>
        </table:table-row>
        <table:table-row table:style-name="Tableau17.1">
          <table:table-cell table:style-name="Tableau17.A1" office:value-type="string">
            <text:p text:style-name="P94">AE27 </text:p>
          </table:table-cell>
          <table:table-cell table:style-name="Tableau17.B3" office:value-type="float" office:value="51">
            <text:p text:style-name="P93">51</text:p>
          </table:table-cell>
          <table:table-cell table:style-name="Tableau17.B3" office:value-type="float" office:value="49">
            <text:p text:style-name="P93">49</text:p>
          </table:table-cell>
          <table:table-cell table:style-name="Tableau17.B3" office:value-type="float" office:value="46">
            <text:p text:style-name="P93">46</text:p>
          </table:table-cell>
          <table:table-cell table:style-name="Tableau17.B3" office:value-type="float" office:value="45">
            <text:p text:style-name="P93">45</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8">
            <text:p text:style-name="P93">38</text:p>
          </table:table-cell>
          <table:table-cell table:style-name="Tableau17.B3" office:value-type="float" office:value="37">
            <text:p text:style-name="P95">37</text:p>
          </table:table-cell>
          <table:table-cell table:style-name="Tableau17.B3" office:value-type="float" office:value="37">
            <text:p text:style-name="P95">37</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8">
            <text:p text:style-name="P95">28</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2">
            <text:p text:style-name="P95">22</text:p>
          </table:table-cell>
        </table:table-row>
        <table:table-row table:style-name="Tableau17.1">
          <table:table-cell table:style-name="Tableau17.A4" table:number-columns-spanned="17" office:value-type="string">
            <text:p text:style-name="P76">Inscn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Fear </text:p>
          </table:table-cell>
          <table:table-cell table:style-name="Tableau17.B3" office:value-type="float" office:value="51">
            <text:p text:style-name="P93">51</text:p>
          </table:table-cell>
          <table:table-cell table:style-name="Tableau17.B3" office:value-type="float" office:value="48">
            <text:p text:style-name="P93">48</text:p>
          </table:table-cell>
          <table:table-cell table:style-name="Tableau17.B3" office:value-type="float" office:value="44">
            <text:p text:style-name="P93">44</text:p>
          </table:table-cell>
          <table:table-cell table:style-name="Tableau17.B3" office:value-type="float" office:value="45">
            <text:p text:style-name="P93">45</text:p>
          </table:table-cell>
          <table:table-cell table:style-name="Tableau17.B3" office:value-type="float" office:value="39">
            <text:p text:style-name="P93">39</text:p>
          </table:table-cell>
          <table:table-cell table:style-name="Tableau17.B3" office:value-type="float" office:value="38">
            <text:p text:style-name="P93">38</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5">
            <text:p text:style-name="P95">35</text:p>
          </table:table-cell>
          <table:table-cell table:style-name="Tableau17.B3" office:value-type="float" office:value="32">
            <text:p text:style-name="P95">32</text:p>
          </table:table-cell>
          <table:table-cell table:style-name="Tableau17.B3" office:value-type="float" office:value="31">
            <text:p text:style-name="P95">31</text:p>
          </table:table-cell>
          <table:table-cell table:style-name="Tableau17.B3" office:value-type="float" office:value="28">
            <text:p text:style-name="P95">28</text:p>
          </table:table-cell>
          <table:table-cell table:style-name="Tableau17.B3" office:value-type="float" office:value="27">
            <text:p text:style-name="P95">27</text:p>
          </table:table-cell>
          <table:table-cell table:style-name="Tableau17.B3" office:value-type="float" office:value="24">
            <text:p text:style-name="P95">24</text:p>
          </table:table-cell>
          <table:table-cell table:style-name="Tableau17.B3" office:value-type="float" office:value="21">
            <text:p text:style-name="P95">21</text:p>
          </table:table-cell>
        </table:table-row>
        <table:table-row table:style-name="Tableau17.1">
          <table:table-cell table:style-name="Tableau17.A1" office:value-type="string">
            <text:p text:style-name="P94">Bean </text:p>
          </table:table-cell>
          <table:table-cell table:style-name="Tableau17.B3" office:value-type="float" office:value="52">
            <text:p text:style-name="P93">52</text:p>
          </table:table-cell>
          <table:table-cell table:style-name="Tableau17.B3" office:value-type="float" office:value="51">
            <text:p text:style-name="P93">51</text:p>
          </table:table-cell>
          <table:table-cell table:style-name="Tableau17.B3" office:value-type="float" office:value="48">
            <text:p text:style-name="P93">48</text:p>
          </table:table-cell>
          <table:table-cell table:style-name="Tableau17.B3" office:value-type="float" office:value="46">
            <text:p text:style-name="P93">46</text:p>
          </table:table-cell>
          <table:table-cell table:style-name="Tableau17.B3" office:value-type="float" office:value="40">
            <text:p text:style-name="P93">40</text:p>
          </table:table-cell>
          <table:table-cell table:style-name="Tableau17.B3" office:value-type="float" office:value="41">
            <text:p text:style-name="P93">41</text:p>
          </table:table-cell>
          <table:table-cell table:style-name="Tableau17.B3" office:value-type="float" office:value="38">
            <text:p text:style-name="P93">38</text:p>
          </table:table-cell>
          <table:table-cell table:style-name="Tableau17.B3" office:value-type="float" office:value="37">
            <text:p text:style-name="P95">37</text:p>
          </table:table-cell>
          <table:table-cell table:style-name="Tableau17.B3" office:value-type="float" office:value="38">
            <text:p text:style-name="P95">38</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9">
            <text:p text:style-name="P95">29</text:p>
          </table:table-cell>
          <table:table-cell table:style-name="Tableau17.B3" office:value-type="float" office:value="25">
            <text:p text:style-name="P95">25</text:p>
          </table:table-cell>
          <table:table-cell table:style-name="Tableau17.B3" office:value-type="float" office:value="24">
            <text:p text:style-name="P95">24</text:p>
          </table:table-cell>
          <table:table-cell table:style-name="Tableau17.B3" office:value-type="float" office:value="22">
            <text:p text:style-name="P95">22</text:p>
          </table:table-cell>
        </table:table-row>
        <table:table-row table:style-name="Tableau17.1">
          <table:table-cell table:style-name="Tableau17.A4" table:number-columns-spanned="17" office:value-type="string">
            <text:p text:style-name="P76">Ao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15- 24 </text:p>
          </table:table-cell>
          <table:table-cell table:style-name="Tableau17.B3" office:value-type="float" office:value="48">
            <text:p text:style-name="P93">48</text:p>
          </table:table-cell>
          <table:table-cell table:style-name="Tableau17.B3" office:value-type="float" office:value="43">
            <text:p text:style-name="P93">43</text:p>
          </table:table-cell>
          <table:table-cell table:style-name="Tableau17.B3" office:value-type="float" office:value="38">
            <text:p text:style-name="P93">38</text:p>
          </table:table-cell>
          <table:table-cell table:style-name="Tableau17.B3" office:value-type="float" office:value="46">
            <text:p text:style-name="P93">46</text:p>
          </table:table-cell>
          <table:table-cell table:style-name="Tableau17.B3" office:value-type="float" office:value="36">
            <text:p text:style-name="P93">36</text:p>
          </table:table-cell>
          <table:table-cell table:style-name="Tableau17.B3" office:value-type="float" office:value="36">
            <text:p text:style-name="P93">36</text:p>
          </table:table-cell>
          <table:table-cell table:style-name="Tableau17.B3" office:value-type="float" office:value="37">
            <text:p text:style-name="P93">37</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8">
            <text:p text:style-name="P95">38</text:p>
          </table:table-cell>
          <table:table-cell table:style-name="Tableau17.B3" office:value-type="float" office:value="31">
            <text:p text:style-name="P95">31</text:p>
          </table:table-cell>
          <table:table-cell table:style-name="Tableau17.B3" office:value-type="float" office:value="27">
            <text:p text:style-name="P95">27</text:p>
          </table:table-cell>
          <table:table-cell table:style-name="Tableau17.B3" office:value-type="float" office:value="22">
            <text:p text:style-name="P95">22</text:p>
          </table:table-cell>
          <table:table-cell table:style-name="Tableau17.B3" office:value-type="float" office:value="25">
            <text:p text:style-name="P95">25</text:p>
          </table:table-cell>
          <table:table-cell table:style-name="Tableau17.B3" office:value-type="float" office:value="24">
            <text:p text:style-name="P95">24</text:p>
          </table:table-cell>
        </table:table-row>
        <table:table-row table:style-name="Tableau17.1">
          <table:table-cell table:style-name="Tableau17.A1" office:value-type="string">
            <text:p text:style-name="P94">25—39 </text:p>
          </table:table-cell>
          <table:table-cell table:style-name="Tableau17.B3" office:value-type="float" office:value="51">
            <text:p text:style-name="P93">51</text:p>
          </table:table-cell>
          <table:table-cell table:style-name="Tableau17.B3" office:value-type="float" office:value="50">
            <text:p text:style-name="P93">50</text:p>
          </table:table-cell>
          <table:table-cell table:style-name="Tableau17.B3" office:value-type="float" office:value="44">
            <text:p text:style-name="P93">44</text:p>
          </table:table-cell>
          <table:table-cell table:style-name="Tableau17.B3" office:value-type="float" office:value="48">
            <text:p text:style-name="P93">48</text:p>
          </table:table-cell>
          <table:table-cell table:style-name="Tableau17.B3" office:value-type="float" office:value="41">
            <text:p text:style-name="P93">41</text:p>
          </table:table-cell>
          <table:table-cell table:style-name="Tableau17.B3" office:value-type="float" office:value="41">
            <text:p text:style-name="P93">41</text:p>
          </table:table-cell>
          <table:table-cell table:style-name="Tableau17.B3" office:value-type="float" office:value="45">
            <text:p text:style-name="P93">45</text:p>
          </table:table-cell>
          <table:table-cell table:style-name="Tableau17.B3" office:value-type="float" office:value="41">
            <text:p text:style-name="P95">41</text:p>
          </table:table-cell>
          <table:table-cell table:style-name="Tableau17.B3" office:value-type="float" office:value="39">
            <text:p text:style-name="P95">39</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40">
            <text:p text:style-name="P95">40</text:p>
          </table:table-cell>
          <table:table-cell table:style-name="Tableau17.B3" office:value-type="float" office:value="29">
            <text:p text:style-name="P95">29</text:p>
          </table:table-cell>
          <table:table-cell table:style-name="Tableau17.B3" office:value-type="float" office:value="25">
            <text:p text:style-name="P95">25</text:p>
          </table:table-cell>
          <table:table-cell table:style-name="Tableau17.B3" office:value-type="float" office:value="26">
            <text:p text:style-name="P95">26</text:p>
          </table:table-cell>
          <table:table-cell table:style-name="Tableau17.B3" office:value-type="float" office:value="26">
            <text:p text:style-name="P95">26</text:p>
          </table:table-cell>
        </table:table-row>
        <table:table-row table:style-name="Tableau17.1">
          <table:table-cell table:style-name="Tableau17.A1" office:value-type="string">
            <text:p text:style-name="P94">40-54 </text:p>
          </table:table-cell>
          <table:table-cell table:style-name="Tableau17.B3" office:value-type="float" office:value="50">
            <text:p text:style-name="P93">50</text:p>
          </table:table-cell>
          <table:table-cell table:style-name="Tableau17.B3" office:value-type="float" office:value="50">
            <text:p text:style-name="P93">50</text:p>
          </table:table-cell>
          <table:table-cell table:style-name="Tableau17.B3" office:value-type="float" office:value="44">
            <text:p text:style-name="P93">44</text:p>
          </table:table-cell>
          <table:table-cell table:style-name="Tableau17.B3" office:value-type="float" office:value="45">
            <text:p text:style-name="P93">45</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44">
            <text:p text:style-name="P93">44</text:p>
          </table:table-cell>
          <table:table-cell table:style-name="Tableau17.B3" office:value-type="float" office:value="38">
            <text:p text:style-name="P95">38</text:p>
          </table:table-cell>
          <table:table-cell table:style-name="Tableau17.B3" office:value-type="float" office:value="37">
            <text:p text:style-name="P95">37</text:p>
          </table:table-cell>
          <table:table-cell table:style-name="Tableau17.B3" office:value-type="float" office:value="34">
            <text:p text:style-name="P95">34</text:p>
          </table:table-cell>
          <table:table-cell table:style-name="Tableau17.B3" office:value-type="float" office:value="34">
            <text:p text:style-name="P95">34</text:p>
          </table:table-cell>
          <table:table-cell table:style-name="Tableau17.B3" office:value-type="float" office:value="36">
            <text:p text:style-name="P95">36</text:p>
          </table:table-cell>
          <table:table-cell table:style-name="Tableau17.B3" office:value-type="float" office:value="29">
            <text:p text:style-name="P95">29</text:p>
          </table:table-cell>
          <table:table-cell table:style-name="Tableau17.B3" office:value-type="float" office:value="26">
            <text:p text:style-name="P95">26</text:p>
          </table:table-cell>
          <table:table-cell table:style-name="Tableau17.B3" office:value-type="float" office:value="25">
            <text:p text:style-name="P95">25</text:p>
          </table:table-cell>
          <table:table-cell table:style-name="Tableau17.B3" office:value-type="float" office:value="22">
            <text:p text:style-name="P95">22</text:p>
          </table:table-cell>
        </table:table-row>
        <table:table-row table:style-name="Tableau17.1">
          <table:table-cell table:style-name="Tableau17.A1" office:value-type="string">
            <text:p text:style-name="P94">&gt;=55</text:p>
          </table:table-cell>
          <table:table-cell table:style-name="Tableau17.B3" office:value-type="float" office:value="53">
            <text:p text:style-name="P93">53</text:p>
          </table:table-cell>
          <table:table-cell table:style-name="Tableau17.B3" office:value-type="float" office:value="51">
            <text:p text:style-name="P93">51</text:p>
          </table:table-cell>
          <table:table-cell table:style-name="Tableau17.B3" office:value-type="float" office:value="50">
            <text:p text:style-name="P93">50</text:p>
          </table:table-cell>
          <table:table-cell table:style-name="Tableau17.B3" office:value-type="float" office:value="44">
            <text:p text:style-name="P93">44</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2">
            <text:p text:style-name="P93">32</text:p>
          </table:table-cell>
          <table:table-cell table:style-name="Tableau17.B3" office:value-type="float" office:value="33">
            <text:p text:style-name="P95">33</text:p>
          </table:table-cell>
          <table:table-cell table:style-name="Tableau17.B3" office:value-type="float" office:value="37">
            <text:p text:style-name="P95">37</text:p>
          </table:table-cell>
          <table:table-cell table:style-name="Tableau17.B3" office:value-type="float" office:value="32">
            <text:p text:style-name="P95">32</text:p>
          </table:table-cell>
          <table:table-cell table:style-name="Tableau17.B3" office:value-type="float" office:value="26">
            <text:p text:style-name="P95">26</text:p>
          </table:table-cell>
          <table:table-cell table:style-name="Tableau17.B3" office:value-type="float" office:value="22">
            <text:p text:style-name="P95">22</text:p>
          </table:table-cell>
          <table:table-cell table:style-name="Tableau17.B3" office:value-type="float" office:value="27">
            <text:p text:style-name="P95">27</text:p>
          </table:table-cell>
          <table:table-cell table:style-name="Tableau17.B3" office:value-type="float" office:value="28">
            <text:p text:style-name="P95">28</text:p>
          </table:table-cell>
          <table:table-cell table:style-name="Tableau17.B3" office:value-type="float" office:value="24">
            <text:p text:style-name="P95">24</text:p>
          </table:table-cell>
          <table:table-cell table:style-name="Tableau17.B3" office:value-type="float" office:value="20">
            <text:p text:style-name="P95">20</text:p>
          </table:table-cell>
        </table:table-row>
        <table:table-row table:style-name="Tableau17.1">
          <table:table-cell table:style-name="Tableau17.A4" table:number-columns-spanned="17" office:value-type="string">
            <text:p text:style-name="P76">Leibhéal oideacha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Leibhéal íseal oideachais (ISCED 0- 2) </text:p>
          </table:table-cell>
          <table:table-cell table:style-name="Tableau17.B3" office:value-type="float" office:value="52">
            <text:p text:style-name="P93">52</text:p>
          </table:table-cell>
          <table:table-cell table:style-name="Tableau17.B3" office:value-type="float" office:value="50">
            <text:p text:style-name="P93">50</text:p>
          </table:table-cell>
          <table:table-cell table:style-name="Tableau17.B3" office:value-type="float" office:value="46">
            <text:p text:style-name="P93">46</text:p>
          </table:table-cell>
          <table:table-cell table:style-name="Tableau17.B3" office:value-type="float" office:value="44">
            <text:p text:style-name="P93">44</text:p>
          </table:table-cell>
          <table:table-cell table:style-name="Tableau17.B3" office:value-type="float" office:value="39">
            <text:p text:style-name="P93">39</text:p>
          </table:table-cell>
          <table:table-cell table:style-name="Tableau17.B3" office:value-type="float" office:value="40">
            <text:p text:style-name="P93">40</text:p>
          </table:table-cell>
          <table:table-cell table:style-name="Tableau17.B3" office:value-type="float" office:value="36">
            <text:p text:style-name="P93">36</text:p>
          </table:table-cell>
          <table:table-cell table:style-name="Tableau17.B3" office:value-type="float" office:value="36">
            <text:p text:style-name="P95">36</text:p>
          </table:table-cell>
          <table:table-cell table:style-name="Tableau17.B3" office:value-type="float" office:value="34">
            <text:p text:style-name="P95">34</text:p>
          </table:table-cell>
          <table:table-cell table:style-name="Tableau17.B3" office:value-type="float" office:value="29">
            <text:p text:style-name="P95">29</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5">
            <text:p text:style-name="P95">25</text:p>
          </table:table-cell>
          <table:table-cell table:style-name="Tableau17.B3" office:value-type="float" office:value="26">
            <text:p text:style-name="P95">26</text:p>
          </table:table-cell>
          <table:table-cell table:style-name="Tableau17.B3" office:value-type="float" office:value="25">
            <text:p text:style-name="P95">25</text:p>
          </table:table-cell>
          <table:table-cell table:style-name="Tableau17.B3" office:value-type="float" office:value="18">
            <text:p text:style-name="P95">18</text:p>
          </table:table-cell>
        </table:table-row>
        <table:table-row table:style-name="Tableau17.1">
          <table:table-cell table:style-name="Tableau17.A1" office:value-type="string">
            <text:p text:style-name="P94">Meánleibhéal oideachais (ISCED 3—4) </text:p>
          </table:table-cell>
          <table:table-cell table:style-name="Tableau17.B3" office:value-type="float" office:value="48">
            <text:p text:style-name="P93">48</text:p>
          </table:table-cell>
          <table:table-cell table:style-name="Tableau17.B3" office:value-type="float" office:value="49">
            <text:p text:style-name="P93">49</text:p>
          </table:table-cell>
          <table:table-cell table:style-name="Tableau17.B3" office:value-type="float" office:value="44">
            <text:p text:style-name="P93">44</text:p>
          </table:table-cell>
          <table:table-cell table:style-name="Tableau17.B3" office:value-type="float" office:value="44">
            <text:p text:style-name="P93">44</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3">
            <text:p text:style-name="P95">33</text:p>
          </table:table-cell>
          <table:table-cell table:style-name="Tableau17.B3" office:value-type="float" office:value="30">
            <text:p text:style-name="P95">30</text:p>
          </table:table-cell>
          <table:table-cell table:style-name="Tableau17.B3" office:value-type="float" office:value="30">
            <text:p text:style-name="P95">30</text:p>
          </table:table-cell>
          <table:table-cell table:style-name="Tableau17.B3" office:value-type="float" office:value="28">
            <text:p text:style-name="P95">28</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1">
            <text:p text:style-name="P95">21</text:p>
          </table:table-cell>
        </table:table-row>
        <table:table-row table:style-name="Tableau17.1">
          <table:table-cell table:style-name="Tableau17.A1" office:value-type="string">
            <text:p text:style-name="P94">Ardleibhéal oideachais (ISCED 5-8) </text:p>
          </table:table-cell>
          <table:table-cell table:style-name="Tableau17.B3" office:value-type="float" office:value="55">
            <text:p text:style-name="P93">55</text:p>
          </table:table-cell>
          <table:table-cell table:style-name="Tableau17.B3" office:value-type="float" office:value="50">
            <text:p text:style-name="P93">50</text:p>
          </table:table-cell>
          <table:table-cell table:style-name="Tableau17.B3" office:value-type="float" office:value="48">
            <text:p text:style-name="P93">48</text:p>
          </table:table-cell>
          <table:table-cell table:style-name="Tableau17.B3" office:value-type="float" office:value="49">
            <text:p text:style-name="P93">49</text:p>
          </table:table-cell>
          <table:table-cell table:style-name="Tableau17.B3" office:value-type="float" office:value="41">
            <text:p text:style-name="P93">41</text:p>
          </table:table-cell>
          <table:table-cell table:style-name="Tableau17.B3" office:value-type="float" office:value="39">
            <text:p text:style-name="P93">39</text:p>
          </table:table-cell>
          <table:table-cell table:style-name="Tableau17.B3" office:value-type="float" office:value="39">
            <text:p text:style-name="P93">39</text:p>
          </table:table-cell>
          <table:table-cell table:style-name="Tableau17.B3" office:value-type="float" office:value="38">
            <text:p text:style-name="P95">38</text:p>
          </table:table-cell>
          <table:table-cell table:style-name="Tableau17.B3" office:value-type="float" office:value="43">
            <text:p text:style-name="P95">43</text:p>
          </table:table-cell>
          <table:table-cell table:style-name="Tableau17.B3" office:value-type="float" office:value="42">
            <text:p text:style-name="P95">42</text:p>
          </table:table-cell>
          <table:table-cell table:style-name="Tableau17.B3" office:value-type="float" office:value="39">
            <text:p text:style-name="P95">39</text:p>
          </table:table-cell>
          <table:table-cell table:style-name="Tableau17.B3" office:value-type="float" office:value="37">
            <text:p text:style-name="P95">37</text:p>
          </table:table-cell>
          <table:table-cell table:style-name="Tableau17.B3" office:value-type="float" office:value="32">
            <text:p text:style-name="P95">32</text:p>
          </table:table-cell>
          <table:table-cell table:style-name="Tableau17.B3" office:value-type="float" office:value="27">
            <text:p text:style-name="P95">27</text:p>
          </table:table-cell>
          <table:table-cell table:style-name="Tableau17.B3" office:value-type="float" office:value="24">
            <text:p text:style-name="P95">24</text:p>
          </table:table-cell>
          <table:table-cell table:style-name="Tableau17.B3" office:value-type="float" office:value="27">
            <text:p text:style-name="P95">27</text:p>
          </table:table-cell>
        </table:table-row>
        <table:table-row table:style-name="Tableau17.1">
          <table:table-cell table:style-name="Tableau17.A4" table:number-columns-spanned="17" office:value-type="string">
            <text:p text:style-name="P76">Catagóir shochghairmiú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Féinfhostaithe </text:p>
          </table:table-cell>
          <table:table-cell table:style-name="Tableau17.B3" office:value-type="float" office:value="46">
            <text:p text:style-name="P93">46</text:p>
          </table:table-cell>
          <table:table-cell table:style-name="Tableau17.B3" office:value-type="float" office:value="50">
            <text:p text:style-name="P93">50</text:p>
          </table:table-cell>
          <table:table-cell table:style-name="Tableau17.B3" office:value-type="float" office:value="43">
            <text:p text:style-name="P93">43</text:p>
          </table:table-cell>
          <table:table-cell table:style-name="Tableau17.B3" office:value-type="float" office:value="44">
            <text:p text:style-name="P93">44</text:p>
          </table:table-cell>
          <table:table-cell table:style-name="Tableau17.B3" office:value-type="float" office:value="39">
            <text:p text:style-name="P93">39</text:p>
          </table:table-cell>
          <table:table-cell table:style-name="Tableau17.B3" office:value-type="float" office:value="38">
            <text:p text:style-name="P93">38</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7">
            <text:p text:style-name="P95">37</text:p>
          </table:table-cell>
          <table:table-cell table:style-name="Tableau17.B3" office:value-type="float" office:value="36">
            <text:p text:style-name="P95">36</text:p>
          </table:table-cell>
          <table:table-cell table:style-name="Tableau17.B3" office:value-type="float" office:value="33">
            <text:p text:style-name="P95">33</text:p>
          </table:table-cell>
          <table:table-cell table:style-name="Tableau17.B3" office:value-type="float" office:value="35">
            <text:p text:style-name="P95">35</text:p>
          </table:table-cell>
          <table:table-cell table:style-name="Tableau17.B3" office:value-type="float" office:value="27">
            <text:p text:style-name="P95">27</text:p>
          </table:table-cell>
          <table:table-cell table:style-name="Tableau17.B3" office:value-type="float" office:value="28">
            <text:p text:style-name="P95">28</text:p>
          </table:table-cell>
          <table:table-cell table:style-name="Tableau17.B3" office:value-type="float" office:value="25">
            <text:p text:style-name="P95">25</text:p>
          </table:table-cell>
          <table:table-cell table:style-name="Tableau17.B3" office:value-type="float" office:value="23">
            <text:p text:style-name="P95">23</text:p>
          </table:table-cell>
        </table:table-row>
        <table:table-row table:style-name="Tableau17.1">
          <table:table-cell table:style-name="Tableau17.A1" office:value-type="string">
            <text:p text:style-name="P94">Bainisteoirí </text:p>
          </table:table-cell>
          <table:table-cell table:style-name="Tableau17.B3" office:value-type="float" office:value="54">
            <text:p text:style-name="P93">54</text:p>
          </table:table-cell>
          <table:table-cell table:style-name="Tableau17.B3" office:value-type="float" office:value="51">
            <text:p text:style-name="P93">51</text:p>
          </table:table-cell>
          <table:table-cell table:style-name="Tableau17.B3" office:value-type="float" office:value="45">
            <text:p text:style-name="P93">45</text:p>
          </table:table-cell>
          <table:table-cell table:style-name="Tableau17.B3" office:value-type="float" office:value="50">
            <text:p text:style-name="P93">50</text:p>
          </table:table-cell>
          <table:table-cell table:style-name="Tableau17.B3" office:value-type="float" office:value="43">
            <text:p text:style-name="P93">43</text:p>
          </table:table-cell>
          <table:table-cell table:style-name="Tableau17.B3" office:value-type="float" office:value="39">
            <text:p text:style-name="P93">39</text:p>
          </table:table-cell>
          <table:table-cell table:style-name="Tableau17.B3" office:value-type="float" office:value="41">
            <text:p text:style-name="P93">41</text:p>
          </table:table-cell>
          <table:table-cell table:style-name="Tableau17.B3" office:value-type="float" office:value="38">
            <text:p text:style-name="P95">38</text:p>
          </table:table-cell>
          <table:table-cell table:style-name="Tableau17.B3" office:value-type="float" office:value="41">
            <text:p text:style-name="P95">41</text:p>
          </table:table-cell>
          <table:table-cell table:style-name="Tableau17.B3" office:value-type="float" office:value="39">
            <text:p text:style-name="P95">39</text:p>
          </table:table-cell>
          <table:table-cell table:style-name="Tableau17.B3" office:value-type="float" office:value="39">
            <text:p text:style-name="P95">39</text:p>
          </table:table-cell>
          <table:table-cell table:style-name="Tableau17.B3" office:value-type="float" office:value="39">
            <text:p text:style-name="P95">39</text:p>
          </table:table-cell>
          <table:table-cell table:style-name="Tableau17.B3" office:value-type="float" office:value="31">
            <text:p text:style-name="P95">31</text:p>
          </table:table-cell>
          <table:table-cell table:style-name="Tableau17.B3" office:value-type="float" office:value="27">
            <text:p text:style-name="P95">27</text:p>
          </table:table-cell>
          <table:table-cell table:style-name="Tableau17.B3" office:value-type="float" office:value="23">
            <text:p text:style-name="P95">23</text:p>
          </table:table-cell>
          <table:table-cell table:style-name="Tableau17.B3" office:value-type="float" office:value="26">
            <text:p text:style-name="P95">26</text:p>
          </table:table-cell>
        </table:table-row>
        <table:table-row table:style-name="Tableau17.1">
          <table:table-cell table:style-name="Tableau17.A1" office:value-type="string">
            <text:p text:style-name="P94">Coiléir bhána eile </text:p>
          </table:table-cell>
          <table:table-cell table:style-name="Tableau17.B3" office:value-type="float" office:value="50">
            <text:p text:style-name="P93">50</text:p>
          </table:table-cell>
          <table:table-cell table:style-name="Tableau17.B3" office:value-type="float" office:value="50">
            <text:p text:style-name="P93">50</text:p>
          </table:table-cell>
          <table:table-cell table:style-name="Tableau17.B3" office:value-type="float" office:value="44">
            <text:p text:style-name="P93">44</text:p>
          </table:table-cell>
          <table:table-cell table:style-name="Tableau17.B3" office:value-type="float" office:value="47">
            <text:p text:style-name="P93">47</text:p>
          </table:table-cell>
          <table:table-cell table:style-name="Tableau17.B3" office:value-type="float" office:value="40">
            <text:p text:style-name="P93">40</text:p>
          </table:table-cell>
          <table:table-cell table:style-name="Tableau17.B3" office:value-type="float" office:value="42">
            <text:p text:style-name="P93">42</text:p>
          </table:table-cell>
          <table:table-cell table:style-name="Tableau17.B3" office:value-type="float" office:value="45">
            <text:p text:style-name="P93">45</text:p>
          </table:table-cell>
          <table:table-cell table:style-name="Tableau17.B3" office:value-type="float" office:value="40">
            <text:p text:style-name="P95">40</text:p>
          </table:table-cell>
          <table:table-cell table:style-name="Tableau17.B3" office:value-type="float" office:value="39">
            <text:p text:style-name="P95">39</text:p>
          </table:table-cell>
          <table:table-cell table:style-name="Tableau17.B3" office:value-type="float" office:value="35">
            <text:p text:style-name="P95">35</text:p>
          </table:table-cell>
          <table:table-cell table:style-name="Tableau17.B3" office:value-type="float" office:value="33">
            <text:p text:style-name="P95">33</text:p>
          </table:table-cell>
          <table:table-cell table:style-name="Tableau17.B3" office:value-type="float" office:value="39">
            <text:p text:style-name="P95">39</text:p>
          </table:table-cell>
          <table:table-cell table:style-name="Tableau17.B3" office:value-type="float" office:value="30">
            <text:p text:style-name="P95">30</text:p>
          </table:table-cell>
          <table:table-cell table:style-name="Tableau17.B3" office:value-type="float" office:value="27">
            <text:p text:style-name="P95">27</text:p>
          </table:table-cell>
          <table:table-cell table:style-name="Tableau17.B3" office:value-type="float" office:value="26">
            <text:p text:style-name="P95">26</text:p>
          </table:table-cell>
          <table:table-cell table:style-name="Tableau17.B3" office:value-type="float" office:value="23">
            <text:p text:style-name="P95">23</text:p>
          </table:table-cell>
        </table:table-row>
        <table:table-row table:style-name="Tableau17.1">
          <table:table-cell table:style-name="Tableau17.A1" office:value-type="string">
            <text:p text:style-name="P94">Oibrithe láimhe </text:p>
          </table:table-cell>
          <table:table-cell table:style-name="Tableau17.B3" office:value-type="float" office:value="49">
            <text:p text:style-name="P93">49</text:p>
          </table:table-cell>
          <table:table-cell table:style-name="Tableau17.B3" office:value-type="float" office:value="50">
            <text:p text:style-name="P93">50</text:p>
          </table:table-cell>
          <table:table-cell table:style-name="Tableau17.B3" office:value-type="float" office:value="45">
            <text:p text:style-name="P93">45</text:p>
          </table:table-cell>
          <table:table-cell table:style-name="Tableau17.B3" office:value-type="float" office:value="44">
            <text:p text:style-name="P93">44</text:p>
          </table:table-cell>
          <table:table-cell table:style-name="Tableau17.B3" office:value-type="float" office:value="39">
            <text:p text:style-name="P93">39</text:p>
          </table:table-cell>
          <table:table-cell table:style-name="Tableau17.B3" office:value-type="float" office:value="38">
            <text:p text:style-name="P93">38</text:p>
          </table:table-cell>
          <table:table-cell table:style-name="Tableau17.B3" office:value-type="float" office:value="47">
            <text:p text:style-name="P93">47</text:p>
          </table:table-cell>
          <table:table-cell table:style-name="Tableau17.B3" office:value-type="float" office:value="39">
            <text:p text:style-name="P95">39</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35">
            <text:p text:style-name="P95">35</text:p>
          </table:table-cell>
          <table:table-cell table:style-name="Tableau17.B3" office:value-type="float" office:value="29">
            <text:p text:style-name="P95">29</text:p>
          </table:table-cell>
          <table:table-cell table:style-name="Tableau17.B3" office:value-type="float" office:value="24">
            <text:p text:style-name="P95">24</text:p>
          </table:table-cell>
          <table:table-cell table:style-name="Tableau17.B3" office:value-type="float" office:value="24">
            <text:p text:style-name="P95">24</text:p>
          </table:table-cell>
          <table:table-cell table:style-name="Tableau17.B3" office:value-type="float" office:value="20">
            <text:p text:style-name="P95">20</text:p>
          </table:table-cell>
        </table:table-row>
        <table:table-row table:style-name="Tableau17.1">
          <table:table-cell table:style-name="Tableau17.A1" office:value-type="string">
            <text:p text:style-name="P94">Daoine tí </text:p>
          </table:table-cell>
          <table:table-cell table:style-name="Tableau17.B3" office:value-type="float" office:value="53">
            <text:p text:style-name="P93">53</text:p>
          </table:table-cell>
          <table:table-cell table:style-name="Tableau17.B3" office:value-type="float" office:value="53">
            <text:p text:style-name="P93">53</text:p>
          </table:table-cell>
          <table:table-cell table:style-name="Tableau17.B3" office:value-type="float" office:value="47">
            <text:p text:style-name="P93">47</text:p>
          </table:table-cell>
          <table:table-cell table:style-name="Tableau17.B3" office:value-type="float" office:value="44">
            <text:p text:style-name="P93">44</text:p>
          </table:table-cell>
          <table:table-cell table:style-name="Tableau17.B3" office:value-type="float" office:value="37">
            <text:p text:style-name="P93">37</text:p>
          </table:table-cell>
          <table:table-cell table:style-name="Tableau17.B3" office:value-type="float" office:value="43">
            <text:p text:style-name="P93">43</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5">
            <text:p text:style-name="P95">25</text:p>
          </table:table-cell>
          <table:table-cell table:style-name="Tableau17.B3" office:value-type="float" office:value="26">
            <text:p text:style-name="P95">26</text:p>
          </table:table-cell>
          <table:table-cell table:style-name="Tableau17.B3" office:value-type="float" office:value="27">
            <text:p text:style-name="P95">27</text:p>
          </table:table-cell>
          <table:table-cell table:style-name="Tableau17.B3" office:value-type="float" office:value="27">
            <text:p text:style-name="P95">27</text:p>
          </table:table-cell>
          <table:table-cell table:style-name="Tableau17.B3" office:value-type="float" office:value="19">
            <text:p text:style-name="P95">19</text:p>
          </table:table-cell>
        </table:table-row>
        <table:table-row table:style-name="Tableau17.1">
          <table:table-cell table:style-name="Tableau17.A1" office:value-type="string">
            <text:p text:style-name="P94">Dífhostaithe </text:p>
          </table:table-cell>
          <table:table-cell table:style-name="Tableau17.B3" office:value-type="float" office:value="56">
            <text:p text:style-name="P93">56</text:p>
          </table:table-cell>
          <table:table-cell table:style-name="Tableau17.B3" office:value-type="float" office:value="53">
            <text:p text:style-name="P93">53</text:p>
          </table:table-cell>
          <table:table-cell table:style-name="Tableau17.B3" office:value-type="float" office:value="46">
            <text:p text:style-name="P93">46</text:p>
          </table:table-cell>
          <table:table-cell table:style-name="Tableau17.B3" office:value-type="float" office:value="47">
            <text:p text:style-name="P93">47</text:p>
          </table:table-cell>
          <table:table-cell table:style-name="Tableau17.B3" office:value-type="float" office:value="38">
            <text:p text:style-name="P93">38</text:p>
          </table:table-cell>
          <table:table-cell table:style-name="Tableau17.B3" office:value-type="float" office:value="43">
            <text:p text:style-name="P93">43</text:p>
          </table:table-cell>
          <table:table-cell table:style-name="Tableau17.B3" office:value-type="float" office:value="49">
            <text:p text:style-name="P93">49</text:p>
          </table:table-cell>
          <table:table-cell table:style-name="Tableau17.B3" office:value-type="float" office:value="46">
            <text:p text:style-name="P95">46</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2">
            <text:p text:style-name="P95">32</text:p>
          </table:table-cell>
          <table:table-cell table:style-name="Tableau17.B3" office:value-type="float" office:value="32">
            <text:p text:style-name="P95">32</text:p>
          </table:table-cell>
          <table:table-cell table:style-name="Tableau17.B3" office:value-type="float" office:value="26">
            <text:p text:style-name="P95">26</text:p>
          </table:table-cell>
          <table:table-cell table:style-name="Tableau17.B3" office:value-type="float" office:value="27">
            <text:p text:style-name="P95">27</text:p>
          </table:table-cell>
          <table:table-cell table:style-name="Tableau17.B3" office:value-type="float" office:value="25">
            <text:p text:style-name="P95">25</text:p>
          </table:table-cell>
          <table:table-cell table:style-name="Tableau17.B3" office:value-type="float" office:value="24">
            <text:p text:style-name="P95">24</text:p>
          </table:table-cell>
        </table:table-row>
        <table:table-row table:style-name="Tableau17.1">
          <table:table-cell table:style-name="Tableau17.A1" office:value-type="string">
            <text:p text:style-name="P94">Ar scor</text:p>
          </table:table-cell>
          <table:table-cell table:style-name="Tableau17.B3" office:value-type="float" office:value="54">
            <text:p text:style-name="P93">54</text:p>
          </table:table-cell>
          <table:table-cell table:style-name="Tableau17.B3" office:value-type="float" office:value="50">
            <text:p text:style-name="P93">50</text:p>
          </table:table-cell>
          <table:table-cell table:style-name="Tableau17.B3" office:value-type="float" office:value="51">
            <text:p text:style-name="P93">51</text:p>
          </table:table-cell>
          <table:table-cell table:style-name="Tableau17.B3" office:value-type="float" office:value="43">
            <text:p text:style-name="P93">43</text:p>
          </table:table-cell>
          <table:table-cell table:style-name="Tableau17.B3" office:value-type="float" office:value="4">
            <text:p text:style-name="P93">4</text:p>
          </table:table-cell>
          <table:table-cell table:style-name="Tableau17.B3" office:value-type="float" office:value="42">
            <text:p text:style-name="P93">42</text:p>
          </table:table-cell>
          <table:table-cell table:style-name="Tableau17.B3" office:value-type="float" office:value="26">
            <text:p text:style-name="P93">26</text:p>
          </table:table-cell>
          <table:table-cell table:style-name="Tableau17.B3" office:value-type="float" office:value="32">
            <text:p text:style-name="P95">32</text:p>
          </table:table-cell>
          <table:table-cell table:style-name="Tableau17.B3" office:value-type="float" office:value="37">
            <text:p text:style-name="P95">37</text:p>
          </table:table-cell>
          <table:table-cell table:style-name="Tableau17.B3" office:value-type="float" office:value="32">
            <text:p text:style-name="P95">32</text:p>
          </table:table-cell>
          <table:table-cell table:style-name="Tableau17.B3" office:value-type="float" office:value="25">
            <text:p text:style-name="P95">25</text:p>
          </table:table-cell>
          <table:table-cell table:style-name="Tableau17.B3" office:value-type="float" office:value="17">
            <text:p text:style-name="P95">17</text:p>
          </table:table-cell>
          <table:table-cell table:style-name="Tableau17.B3" office:value-type="float" office:value="27">
            <text:p text:style-name="P95">27</text:p>
          </table:table-cell>
          <table:table-cell table:style-name="Tableau17.B3" office:value-type="float" office:value="28">
            <text:p text:style-name="P95">28</text:p>
          </table:table-cell>
          <table:table-cell table:style-name="Tableau17.B3" office:value-type="float" office:value="23">
            <text:p text:style-name="P95">23</text:p>
          </table:table-cell>
          <table:table-cell table:style-name="Tableau17.B3" office:value-type="float" office:value="19">
            <text:p text:style-name="P95">19</text:p>
          </table:table-cell>
        </table:table-row>
        <table:table-row table:style-name="Tableau17.1">
          <table:table-cell table:style-name="Tableau17.A1" office:value-type="string">
            <text:p text:style-name="P94">Mic léinn </text:p>
          </table:table-cell>
          <table:table-cell table:style-name="Tableau17.B3" office:value-type="float" office:value="49">
            <text:p text:style-name="P93">49</text:p>
          </table:table-cell>
          <table:table-cell table:style-name="Tableau17.B3" office:value-type="float" office:value="43">
            <text:p text:style-name="P93">43</text:p>
          </table:table-cell>
          <table:table-cell table:style-name="Tableau17.B3" office:value-type="float" office:value="37">
            <text:p text:style-name="P93">37</text:p>
          </table:table-cell>
          <table:table-cell table:style-name="Tableau17.B3" office:value-type="float" office:value="48">
            <text:p text:style-name="P93">48</text:p>
          </table:table-cell>
          <table:table-cell table:style-name="Tableau17.B3" office:value-type="float" office:value="37">
            <text:p text:style-name="P93">37</text:p>
          </table:table-cell>
          <table:table-cell table:style-name="Tableau17.B3" office:value-type="float" office:value="35">
            <text:p text:style-name="P93">35</text:p>
          </table:table-cell>
          <table:table-cell table:style-name="Tableau17.B3" office:value-type="float" office:value="35">
            <text:p text:style-name="P93">35</text:p>
          </table:table-cell>
          <table:table-cell table:style-name="Tableau17.B3" office:value-type="float" office:value="36">
            <text:p text:style-name="P95">36</text:p>
          </table:table-cell>
          <table:table-cell table:style-name="Tableau17.B3" office:value-type="float" office:value="38">
            <text:p text:style-name="P95">38</text:p>
          </table:table-cell>
          <table:table-cell table:style-name="Tableau17.B3" office:value-type="float" office:value="38">
            <text:p text:style-name="P95">38</text:p>
          </table:table-cell>
          <table:table-cell table:style-name="Tableau17.B3" office:value-type="float" office:value="42">
            <text:p text:style-name="P95">42</text:p>
          </table:table-cell>
          <table:table-cell table:style-name="Tableau17.B3" office:value-type="float" office:value="31">
            <text:p text:style-name="P95">31</text:p>
          </table:table-cell>
          <table:table-cell table:style-name="Tableau17.B3" office:value-type="float" office:value="29">
            <text:p text:style-name="P95">29</text:p>
          </table:table-cell>
          <table:table-cell table:style-name="Tableau17.B3" office:value-type="float" office:value="23">
            <text:p text:style-name="P95">23</text:p>
          </table:table-cell>
          <table:table-cell table:style-name="Tableau17.B3" office:value-type="float" office:value="26">
            <text:p text:style-name="P95">26</text:p>
          </table:table-cell>
          <table:table-cell table:style-name="Tableau17.B3" office:value-type="float" office:value="28">
            <text:p text:style-name="P95">28</text:p>
          </table:table-cell>
        </table:table-row>
        <table:table-row table:style-name="Tableau17.1">
          <table:table-cell table:style-name="Tableau17.A4" table:number-columns-spanned="17" office:value-type="string">
            <text:p text:style-name="P76">Deacrachtaí billí a íoc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An chuid is mó den am </text:p>
          </table:table-cell>
          <table:table-cell table:style-name="Tableau17.B3" office:value-type="float" office:value="55">
            <text:p text:style-name="P93">55</text:p>
          </table:table-cell>
          <table:table-cell table:style-name="Tableau17.B3" office:value-type="float" office:value="55">
            <text:p text:style-name="P93">55</text:p>
          </table:table-cell>
          <table:table-cell table:style-name="Tableau17.B3" office:value-type="float" office:value="48">
            <text:p text:style-name="P93">48</text:p>
          </table:table-cell>
          <table:table-cell table:style-name="Tableau17.B3" office:value-type="float" office:value="46">
            <text:p text:style-name="P93">46</text:p>
          </table:table-cell>
          <table:table-cell table:style-name="Tableau17.B3" office:value-type="float" office:value="37">
            <text:p text:style-name="P93">37</text:p>
          </table:table-cell>
          <table:table-cell table:style-name="Tableau17.B3" office:value-type="float" office:value="42">
            <text:p text:style-name="P93">42</text:p>
          </table:table-cell>
          <table:table-cell table:style-name="Tableau17.B3" office:value-type="float" office:value="43">
            <text:p text:style-name="P93">43</text:p>
          </table:table-cell>
          <table:table-cell table:style-name="Tableau17.B3" office:value-type="float" office:value="46">
            <text:p text:style-name="P95">46</text:p>
          </table:table-cell>
          <table:table-cell table:style-name="Tableau17.B3" office:value-type="float" office:value="33">
            <text:p text:style-name="P95">33</text:p>
          </table:table-cell>
          <table:table-cell table:style-name="Tableau17.B3" office:value-type="float" office:value="34">
            <text:p text:style-name="P95">34</text:p>
          </table:table-cell>
          <table:table-cell table:style-name="Tableau17.B3" office:value-type="float" office:value="30">
            <text:p text:style-name="P95">30</text:p>
          </table:table-cell>
          <table:table-cell table:style-name="Tableau17.B3" office:value-type="float" office:value="30">
            <text:p text:style-name="P95">30</text:p>
          </table:table-cell>
          <table:table-cell table:style-name="Tableau17.B3" office:value-type="float" office:value="27">
            <text:p text:style-name="P95">27</text:p>
          </table:table-cell>
          <table:table-cell table:style-name="Tableau17.B3" office:value-type="float" office:value="31">
            <text:p text:style-name="P95">31</text:p>
          </table:table-cell>
          <table:table-cell table:style-name="Tableau17.B3" office:value-type="float" office:value="27">
            <text:p text:style-name="P95">27</text:p>
          </table:table-cell>
          <table:table-cell table:style-name="Tableau17.B3" office:value-type="float" office:value="23">
            <text:p text:style-name="P95">23</text:p>
          </table:table-cell>
        </table:table-row>
        <table:table-row table:style-name="Tableau17.1">
          <table:table-cell table:style-name="Tableau17.A1" office:value-type="string">
            <text:p text:style-name="P94">Ó am go ham </text:p>
          </table:table-cell>
          <table:table-cell table:style-name="Tableau17.B3" office:value-type="float" office:value="49">
            <text:p text:style-name="P93">49</text:p>
          </table:table-cell>
          <table:table-cell table:style-name="Tableau17.B3" office:value-type="float" office:value="49">
            <text:p text:style-name="P93">49</text:p>
          </table:table-cell>
          <table:table-cell table:style-name="Tableau17.B3" office:value-type="float" office:value="45">
            <text:p text:style-name="P93">45</text:p>
          </table:table-cell>
          <table:table-cell table:style-name="Tableau17.B3" office:value-type="float" office:value="43">
            <text:p text:style-name="P93">43</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32">
            <text:p text:style-name="P95">32</text:p>
          </table:table-cell>
          <table:table-cell table:style-name="Tableau17.B3" office:value-type="float" office:value="28">
            <text:p text:style-name="P95">28</text:p>
          </table:table-cell>
          <table:table-cell table:style-name="Tableau17.B3" office:value-type="float" office:value="28">
            <text:p text:style-name="P95">28</text:p>
          </table:table-cell>
          <table:table-cell table:style-name="Tableau17.B3" office:value-type="float" office:value="27">
            <text:p text:style-name="P95">27</text:p>
          </table:table-cell>
          <table:table-cell table:style-name="Tableau17.B3" office:value-type="float" office:value="22">
            <text:p text:style-name="P95">22</text:p>
          </table:table-cell>
        </table:table-row>
        <table:table-row table:style-name="Tableau17.1">
          <table:table-cell table:style-name="Tableau17.A1" office:value-type="string">
            <text:p text:style-name="P94">Beagnach riamh / Riamh </text:p>
          </table:table-cell>
          <table:table-cell table:style-name="Tableau17.B3" office:value-type="float" office:value="51">
            <text:p text:style-name="P93">51</text:p>
          </table:table-cell>
          <table:table-cell table:style-name="Tableau17.B3" office:value-type="float" office:value="49">
            <text:p text:style-name="P93">49</text:p>
          </table:table-cell>
          <table:table-cell table:style-name="Tableau17.B3" office:value-type="float" office:value="46">
            <text:p text:style-name="P93">46</text:p>
          </table:table-cell>
          <table:table-cell table:style-name="Tableau17.B3" office:value-type="float" office:value="46">
            <text:p text:style-name="P93">46</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37">
            <text:p text:style-name="P93">37</text:p>
          </table:table-cell>
          <table:table-cell table:style-name="Tableau17.B3" office:value-type="float" office:value="35">
            <text:p text:style-name="P95">35</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9">
            <text:p text:style-name="P95">29</text:p>
          </table:table-cell>
          <table:table-cell table:style-name="Tableau17.B3" office:value-type="float" office:value="25">
            <text:p text:style-name="P95">25</text:p>
          </table:table-cell>
          <table:table-cell table:style-name="Tableau17.B3" office:value-type="float" office:value="23">
            <text:p text:style-name="P95">23</text:p>
          </table:table-cell>
          <table:table-cell table:style-name="Tableau17.B3" office:value-type="float" office:value="22">
            <text:p text:style-name="P95">22</text:p>
          </table:table-cell>
        </table:table-row>
        <table:table-row table:style-name="Tableau17.1">
          <table:table-cell table:style-name="Tableau17.A4" table:number-columns-spanned="17" office:value-type="string">
            <text:p text:style-name="P76">Uirbiú suibiachtúi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Ceantar tuaithe nó sráidbhaile </text:p>
          </table:table-cell>
          <table:table-cell table:style-name="Tableau17.B3" office:value-type="float" office:value="50">
            <text:p text:style-name="P93">50</text:p>
          </table:table-cell>
          <table:table-cell table:style-name="Tableau17.B3" office:value-type="float" office:value="48">
            <text:p text:style-name="P93">48</text:p>
          </table:table-cell>
          <table:table-cell table:style-name="Tableau17.B3" office:value-type="float" office:value="45">
            <text:p text:style-name="P93">45</text:p>
          </table:table-cell>
          <table:table-cell table:style-name="Tableau17.B3" office:value-type="float" office:value="44">
            <text:p text:style-name="P93">44</text:p>
          </table:table-cell>
          <table:table-cell table:style-name="Tableau17.B3" office:value-type="float" office:value="39">
            <text:p text:style-name="P93">39</text:p>
          </table:table-cell>
          <table:table-cell table:style-name="Tableau17.B3" office:value-type="float" office:value="39">
            <text:p text:style-name="P93">39</text:p>
          </table:table-cell>
          <table:table-cell table:style-name="Tableau17.B3" office:value-type="float" office:value="37">
            <text:p text:style-name="P93">37</text:p>
          </table:table-cell>
          <table:table-cell table:style-name="Tableau17.B3" office:value-type="float" office:value="34">
            <text:p text:style-name="P95">34</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30">
            <text:p text:style-name="P95">30</text:p>
          </table:table-cell>
          <table:table-cell table:style-name="Tableau17.B3" office:value-type="float" office:value="26">
            <text:p text:style-name="P95">26</text:p>
          </table:table-cell>
          <table:table-cell table:style-name="Tableau17.B3" office:value-type="float" office:value="25">
            <text:p text:style-name="P95">25</text:p>
          </table:table-cell>
          <table:table-cell table:style-name="Tableau17.B3" office:value-type="float" office:value="23">
            <text:p text:style-name="P95">23</text:p>
          </table:table-cell>
          <table:table-cell table:style-name="Tableau17.B3" office:value-type="float" office:value="19">
            <text:p text:style-name="P95">19</text:p>
          </table:table-cell>
        </table:table-row>
        <table:table-row table:style-name="Tableau17.1">
          <table:table-cell table:style-name="Tableau17.A1" office:value-type="string">
            <text:p text:style-name="P94">Baile beag nó meánmhéide</text:p>
          </table:table-cell>
          <table:table-cell table:style-name="Tableau17.B3" office:value-type="float" office:value="51">
            <text:p text:style-name="P93">51</text:p>
          </table:table-cell>
          <table:table-cell table:style-name="Tableau17.B3" office:value-type="float" office:value="50">
            <text:p text:style-name="P93">50</text:p>
          </table:table-cell>
          <table:table-cell table:style-name="Tableau17.B3" office:value-type="float" office:value="45">
            <text:p text:style-name="P93">45</text:p>
          </table:table-cell>
          <table:table-cell table:style-name="Tableau17.B3" office:value-type="float" office:value="45">
            <text:p text:style-name="P93">45</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37">
            <text:p text:style-name="P93">37</text:p>
          </table:table-cell>
          <table:table-cell table:style-name="Tableau17.B3" office:value-type="float" office:value="36">
            <text:p text:style-name="P95">36</text:p>
          </table:table-cell>
          <table:table-cell table:style-name="Tableau17.B3" office:value-type="float" office:value="37">
            <text:p text:style-name="P95">37</text:p>
          </table:table-cell>
          <table:table-cell table:style-name="Tableau17.B3" office:value-type="float" office:value="34">
            <text:p text:style-name="P95">34</text:p>
          </table:table-cell>
          <table:table-cell table:style-name="Tableau17.B3" office:value-type="float" office:value="30">
            <text:p text:style-name="P95">30</text:p>
          </table:table-cell>
          <table:table-cell table:style-name="Tableau17.B3" office:value-type="float" office:value="29">
            <text:p text:style-name="P95">29</text:p>
          </table:table-cell>
          <table:table-cell table:style-name="Tableau17.B3" office:value-type="float" office:value="28">
            <text:p text:style-name="P95">28</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2">
            <text:p text:style-name="P95">22</text:p>
          </table:table-cell>
        </table:table-row>
        <table:table-row table:style-name="Tableau17.1">
          <table:table-cell table:style-name="Tableau17.A1" office:value-type="string">
            <text:p text:style-name="P94">Baile mór </text:p>
          </table:table-cell>
          <table:table-cell table:style-name="Tableau17.B3" office:value-type="float" office:value="53">
            <text:p text:style-name="P93">53</text:p>
          </table:table-cell>
          <table:table-cell table:style-name="Tableau17.B3" office:value-type="float" office:value="51">
            <text:p text:style-name="P93">51</text:p>
          </table:table-cell>
          <table:table-cell table:style-name="Tableau17.B3" office:value-type="float" office:value="48">
            <text:p text:style-name="P93">48</text:p>
          </table:table-cell>
          <table:table-cell table:style-name="Tableau17.B3" office:value-type="float" office:value="47">
            <text:p text:style-name="P93">47</text:p>
          </table:table-cell>
          <table:table-cell table:style-name="Tableau17.B3" office:value-type="float" office:value="42">
            <text:p text:style-name="P93">42</text:p>
          </table:table-cell>
          <table:table-cell table:style-name="Tableau17.B3" office:value-type="float" office:value="42">
            <text:p text:style-name="P93">42</text:p>
          </table:table-cell>
          <table:table-cell table:style-name="Tableau17.B3" office:value-type="float" office:value="42">
            <text:p text:style-name="P93">42</text:p>
          </table:table-cell>
          <table:table-cell table:style-name="Tableau17.B3" office:value-type="float" office:value="42">
            <text:p text:style-name="P95">42</text:p>
          </table:table-cell>
          <table:table-cell table:style-name="Tableau17.B3" office:value-type="float" office:value="40">
            <text:p text:style-name="P95">40</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28">
            <text:p text:style-name="P95">28</text:p>
          </table:table-cell>
          <table:table-cell table:style-name="Tableau17.B3" office:value-type="float" office:value="27">
            <text:p text:style-name="P95">27</text:p>
          </table:table-cell>
          <table:table-cell table:style-name="Tableau17.B3" office:value-type="float" office:value="26">
            <text:p text:style-name="P95">26</text:p>
          </table:table-cell>
        </table:table-row>
        <table:table-row table:style-name="Tableau17.1">
          <table:table-cell table:style-name="Tableau17.A4" table:number-columns-spanned="17" office:value-type="string">
            <text:p text:style-name="P76">Íomhá den Aontas Eorpach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Dearfach </text:p>
          </table:table-cell>
          <table:table-cell table:style-name="Tableau17.B3" office:value-type="float" office:value="49">
            <text:p text:style-name="P93">49</text:p>
          </table:table-cell>
          <table:table-cell table:style-name="Tableau17.B3" office:value-type="float" office:value="48">
            <text:p text:style-name="P93">48</text:p>
          </table:table-cell>
          <table:table-cell table:style-name="Tableau17.B3" office:value-type="float" office:value="46">
            <text:p text:style-name="P93">46</text:p>
          </table:table-cell>
          <table:table-cell table:style-name="Tableau17.B3" office:value-type="float" office:value="46">
            <text:p text:style-name="P93">46</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8">
            <text:p text:style-name="P93">38</text:p>
          </table:table-cell>
          <table:table-cell table:style-name="Tableau17.B3" office:value-type="float" office:value="36">
            <text:p text:style-name="P95">36</text:p>
          </table:table-cell>
          <table:table-cell table:style-name="Tableau17.B3" office:value-type="float" office:value="39">
            <text:p text:style-name="P95">39</text:p>
          </table:table-cell>
          <table:table-cell table:style-name="Tableau17.B3" office:value-type="float" office:value="37">
            <text:p text:style-name="P95">37</text:p>
          </table:table-cell>
          <table:table-cell table:style-name="Tableau17.B3" office:value-type="float" office:value="35">
            <text:p text:style-name="P95">35</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6">
            <text:p text:style-name="P95">26</text:p>
          </table:table-cell>
          <table:table-cell table:style-name="Tableau17.B3" office:value-type="float" office:value="2">
            <text:p text:style-name="P95">2</text:p>
          </table:table-cell>
          <table:table-cell table:style-name="Tableau17.B3" office:value-type="float" office:value="24">
            <text:p text:style-name="P95">24</text:p>
          </table:table-cell>
        </table:table-row>
        <table:table-row table:style-name="Tableau17.1">
          <table:table-cell table:style-name="Tableau17.A1" office:value-type="string">
            <text:p text:style-name="P94">Neodrach </text:p>
          </table:table-cell>
          <table:table-cell table:style-name="Tableau17.B3" office:value-type="float" office:value="52">
            <text:p text:style-name="P93">52</text:p>
          </table:table-cell>
          <table:table-cell table:style-name="Tableau17.B3" office:value-type="float" office:value="49">
            <text:p text:style-name="P93">49</text:p>
          </table:table-cell>
          <table:table-cell table:style-name="Tableau17.B3" office:value-type="float" office:value="45">
            <text:p text:style-name="P93">45</text:p>
          </table:table-cell>
          <table:table-cell table:style-name="Tableau17.B3" office:value-type="float" office:value="45">
            <text:p text:style-name="P93">45</text:p>
          </table:table-cell>
          <table:table-cell table:style-name="Tableau17.B3" office:value-type="float" office:value="39">
            <text:p text:style-name="P93">39</text:p>
          </table:table-cell>
          <table:table-cell table:style-name="Tableau17.B3" office:value-type="float" office:value="39">
            <text:p text:style-name="P93">39</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0">
            <text:p text:style-name="P95">30</text:p>
          </table:table-cell>
          <table:table-cell table:style-name="Tableau17.B3" office:value-type="float" office:value="29">
            <text:p text:style-name="P95">29</text:p>
          </table:table-cell>
          <table:table-cell table:style-name="Tableau17.B3" office:value-type="float" office:value="29">
            <text:p text:style-name="P95">29</text:p>
          </table:table-cell>
          <table:table-cell table:style-name="Tableau17.B3" office:value-type="float" office:value="27">
            <text:p text:style-name="P95">27</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0">
            <text:p text:style-name="P95">20</text:p>
          </table:table-cell>
        </table:table-row>
        <table:table-row table:style-name="Tableau17.1">
          <table:table-cell table:style-name="Tableau17.A1" office:value-type="string">
            <text:p text:style-name="P94">Diúltach </text:p>
          </table:table-cell>
          <table:table-cell table:style-name="Tableau17.B3" office:value-type="float" office:value="53">
            <text:p text:style-name="P93">53</text:p>
          </table:table-cell>
          <table:table-cell table:style-name="Tableau17.B3" office:value-type="float" office:value="54">
            <text:p text:style-name="P93">54</text:p>
          </table:table-cell>
          <table:table-cell table:style-name="Tableau17.B3" office:value-type="float" office:value="48">
            <text:p text:style-name="P93">48</text:p>
          </table:table-cell>
          <table:table-cell table:style-name="Tableau17.B3" office:value-type="float" office:value="46">
            <text:p text:style-name="P93">46</text:p>
          </table:table-cell>
          <table:table-cell table:style-name="Tableau17.B3" office:value-type="float" office:value="43">
            <text:p text:style-name="P93">43</text:p>
          </table:table-cell>
          <table:table-cell table:style-name="Tableau17.A1" office:value-type="string">
            <text:p text:style-name="P93">i</text:p>
          </table:table-cell>
          <table:table-cell table:style-name="Tableau17.B3" office:value-type="float" office:value="40">
            <text:p text:style-name="P93">40</text:p>
          </table:table-cell>
          <table:table-cell table:style-name="Tableau17.B3" office:value-type="float" office:value="39">
            <text:p text:style-name="P95">39</text:p>
          </table:table-cell>
          <table:table-cell table:style-name="Tableau17.B3" office:value-type="float" office:value="36">
            <text:p text:style-name="P95">36</text:p>
          </table:table-cell>
          <table:table-cell table:style-name="Tableau17.B3" office:value-type="float" office:value="34">
            <text:p text:style-name="P95">34</text:p>
          </table:table-cell>
          <table:table-cell table:style-name="Tableau17.B3" office:value-type="float" office:value="28">
            <text:p text:style-name="P95">28</text:p>
          </table:table-cell>
          <table:table-cell table:style-name="Tableau17.B3" office:value-type="float" office:value="29">
            <text:p text:style-name="P95">29</text:p>
          </table:table-cell>
          <table:table-cell table:style-name="Tableau17.B3" office:value-type="float" office:value="27">
            <text:p text:style-name="P95">27</text:p>
          </table:table-cell>
          <table:table-cell table:style-name="Tableau17.B3" office:value-type="float" office:value="28">
            <text:p text:style-name="P95">28</text:p>
          </table:table-cell>
          <table:table-cell table:style-name="Tableau17.B3" office:value-type="float" office:value="26">
            <text:p text:style-name="P95">26</text:p>
          </table:table-cell>
          <table:table-cell table:style-name="Tableau17.B3" office:value-type="float" office:value="21">
            <text:p text:style-name="P95">21</text:p>
          </table:table-cell>
        </table:table-row>
        <table:table-row table:style-name="Tableau17.1">
          <table:table-cell table:style-name="Tableau17.A4" table:number-columns-spanned="17" office:value-type="string">
            <text:p text:style-name="P76">Sástacht le cáilíocht na beath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Sásta </text:p>
          </table:table-cell>
          <table:table-cell table:style-name="Tableau17.B3" office:value-type="float" office:value="51">
            <text:p text:style-name="P93">51</text:p>
          </table:table-cell>
          <table:table-cell table:style-name="Tableau17.B3" office:value-type="float" office:value="49">
            <text:p text:style-name="P93">49</text:p>
          </table:table-cell>
          <table:table-cell table:style-name="Tableau17.B3" office:value-type="float" office:value="45">
            <text:p text:style-name="P93">45</text:p>
          </table:table-cell>
          <table:table-cell table:style-name="Tableau17.B3" office:value-type="float" office:value="46">
            <text:p text:style-name="P93">46</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38">
            <text:p text:style-name="P93">38</text:p>
          </table:table-cell>
          <table:table-cell table:style-name="Tableau17.B3" office:value-type="float" office:value="36">
            <text:p text:style-name="P95">36</text:p>
          </table:table-cell>
          <table:table-cell table:style-name="Tableau17.B3" office:value-type="float" office:value="38">
            <text:p text:style-name="P95">38</text:p>
          </table:table-cell>
          <table:table-cell table:style-name="Tableau17.B3" office:value-type="float" office:value="35">
            <text:p text:style-name="P95">35</text:p>
          </table:table-cell>
          <table:table-cell table:style-name="Tableau17.B3" office:value-type="float" office:value="33">
            <text:p text:style-name="P95">33</text:p>
          </table:table-cell>
          <table:table-cell table:style-name="Tableau17.B3" office:value-type="float" office:value="3">
            <text:p text:style-name="P95">3</text:p>
          </table:table-cell>
          <table:table-cell table:style-name="Tableau17.B3" office:value-type="float" office:value="29">
            <text:p text:style-name="P95">29</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2">
            <text:p text:style-name="P95">22</text:p>
          </table:table-cell>
        </table:table-row>
        <table:table-row table:style-name="Tableau17.1">
          <table:table-cell table:style-name="Tableau17.A1" office:value-type="string">
            <text:p text:style-name="P94">Ní raibh mé sásta </text:p>
          </table:table-cell>
          <table:table-cell table:style-name="Tableau17.B3" office:value-type="float" office:value="53">
            <text:p text:style-name="P93">53</text:p>
          </table:table-cell>
          <table:table-cell table:style-name="Tableau17.B3" office:value-type="float" office:value="54">
            <text:p text:style-name="P93">54</text:p>
          </table:table-cell>
          <table:table-cell table:style-name="Tableau17.B3" office:value-type="float" office:value="48">
            <text:p text:style-name="P93">48</text:p>
          </table:table-cell>
          <table:table-cell table:style-name="Tableau17.B3" office:value-type="float" office:value="42">
            <text:p text:style-name="P93">42</text:p>
          </table:table-cell>
          <table:table-cell table:style-name="Tableau17.B3" office:value-type="float" office:value="39">
            <text:p text:style-name="P93">39</text:p>
          </table:table-cell>
          <table:table-cell table:style-name="Tableau17.B3" office:value-type="float" office:value="42">
            <text:p text:style-name="P93">42</text:p>
          </table:table-cell>
          <table:table-cell table:style-name="Tableau17.B3" office:value-type="float" office:value="40">
            <text:p text:style-name="P93">40</text:p>
          </table:table-cell>
          <table:table-cell table:style-name="Tableau17.B3" office:value-type="float" office:value="39">
            <text:p text:style-name="P95">39</text:p>
          </table:table-cell>
          <table:table-cell table:style-name="Tableau17.B3" office:value-type="float" office:value="35">
            <text:p text:style-name="P95">35</text:p>
          </table:table-cell>
          <table:table-cell table:style-name="Tableau17.B3" office:value-type="float" office:value="31">
            <text:p text:style-name="P95">31</text:p>
          </table:table-cell>
          <table:table-cell table:style-name="Tableau17.B3" office:value-type="float" office:value="26">
            <text:p text:style-name="P95">26</text:p>
          </table:table-cell>
          <table:table-cell table:style-name="Tableau17.B3" office:value-type="float" office:value="28">
            <text:p text:style-name="P95">28</text:p>
          </table:table-cell>
          <table:table-cell table:style-name="Tableau17.B3" office:value-type="float" office:value="25">
            <text:p text:style-name="P95">25</text:p>
          </table:table-cell>
          <table:table-cell table:style-name="Tableau17.B3" office:value-type="float" office:value="27">
            <text:p text:style-name="P95">27</text:p>
          </table:table-cell>
          <table:table-cell table:style-name="Tableau17.B3" office:value-type="float" office:value="25">
            <text:p text:style-name="P95">25</text:p>
          </table:table-cell>
          <table:table-cell table:style-name="Tableau17.B3" office:value-type="float" office:value="20">
            <text:p text:style-name="P95">20</text:p>
          </table:table-cell>
        </table:table-row>
      </table:table>
      <text:p text:style-name="P21"/>
      <text:h text:style-name="P16" text:outline-level="2"><text:bookmark-start text:name="__RefHeading___Toc316620_3078747257"/>Feabhas a chur ar cháilíocht na beatha<text:bookmark-end text:name="__RefHeading___Toc316620_3078747257"/></text:h>
      <text:p text:style-name="P21">Ag tógáil ar an roinn roimhe seo, ina ndearnadh iniúchadh ar na príomh-chomhpháirteanna a bhaineann le muintir na hEorpa le dea-cháilíocht saoil, scrúdaítear sa chaibidil seo na cásanna ina gcreideann freagróirí gurb iad athruithe is mó a chuirfeadh feabhas ar a gcáilíocht saoil. Cé go n-aithnítear san anailís a rinneadh roimhe seo an luach is mó atá ag daoine, tugann an cheist seo léargas ar na háiteanna is mó a mbraitear riachtanais nó brúnna nach bhfuiltear ag freastal orthu. I dteannta a chéile, tugann na peirspictíochtaí sin tuiscint níos iomláine ar bhunchlocha na dea-bhaile agus ar na réimsí is mó a bhfuil gá le feabhsuithe iontu.</text:p>
      <text:p text:style-name="P21">Ar leibhéal an Aontais, léiríonn na torthaí go meastar gurb iad tosca eacnamaíocha agus tosca a bhaineann leis an tsláinte na réimsí is mó ina bhfeabhsódh an t-athrú an cháilíocht saoil, rud a dheimhníonn tábhacht na ngnéithe sin a sainaithníodh sa roinn roimhe seo.</text:p>
      <text:p text:style-name="P21">Is é an réimse is minice a luaitear staid airgeadais agus an cumas an saol laethúil a íoc (42%), agus is léir go bhfuil sé rangaithe ar dtús. Léiríonn sé sin an ról lárnach atá ag dálaí eacnamaíocha maidir leis an dea-bhail a mheastar a bheith ann a mhúnlú agus tugann sé le fios go bhfuil brúnna airgeadais fós ina bpríomhábhar imní do sciar mór de mhuintir na hEorpa.</text:p>
      <text:p text:style-name="P21">Ina dhiaidh sin, tá cáilíocht agus inrochtaineacht an chúraim sláinte (37 %) agus na sláinte coirp agus meabhairshláinte (35 %), dhá rud a luaigh níos mó ná aon trian de na freagróirí. I dteannta a chéile, leagtar béim sna torthaí sin ní hamháin ar a thábhachtaí atá sláinte an duine aonair ach ar a thábhachtaí atá rochtain ar chórais éifeachtacha cúraim sláinte freisin mar phríomhspreagthaí don cháilíocht saoil.</text:p>
      <text:p text:style-name="P21">Luann thart ar an gceathrú cuid go dtí aon trian de na freagróirí an dara grúpa tosca. Áirítear orthu sin sábháilteacht agus cáilíocht bia (28%), sábháilteacht phoiblí agus slándáil phearsanta (28%), agus an saol sóisialta (28%), rud a léiríonn go bhfuil bunriachtanais, sábháilteacht agus caidrimh shóisialta fós ina réimsí tábhachtacha ina meastar go bhfuil feabhsuithe tairbheach. Ar an gcaoi chéanna, luaitear slándáil post agus dálaí oibre (27 %) agus inacmhainneacht agus cáilíocht tithíochta (26 %) go minic, rud a léiríonn ábhair imní leanúnacha a bhaineann le dálaí fostaíochta agus tithíochta.</text:p>
      <text:p text:style-name="P21">Meastar nach mbíonn gnéithe eile chomh minic céanna ach go bhfuil siad fós ábhartha. Luann thart ar an gcúigiú cuid de na freagróirí cáilíocht an chomhshaoil (23 %) agus cothromaíocht oibre is saoil (21 %), agus luann sciartha níos lú éifeachtúlacht na seirbhísí poiblí (18 %), cearta agus saoirsí sibhialta (16 %), agus cáilíocht an oideachais agus na ndeiseanna foghlama (16 %). Luann líon níos lú freagróirí gnéithe níos sonraí, amhail iompar (14 %), rochtain ar an dúlra (12 %), agus rochtain ar chultúr (9 %).</text:p>
      <text:p text:style-name="P21">Ar an iomlán, léiríonn na torthaí sin go sainaithníonn muintir na hEorpa meascán de shlándáil eacnamaíoch, sláinte agus dálaí maireachtála riachtanacha mar na réimsí ina mbeadh an tionchar is mó ag feabhsuithe ar a gcáilíocht saoil. Cé go bhfuil na tosaíochtaí sin ar aon dul den chuid is mó leis na comhpháirteanna a cuireadh i dtábhacht sa cheist roimhe seo, leagtar béim iontu freisin ar na háiteanna is mó a mbraitear bearnaí idir ionchais agus réaltacht, go háirithe maidir le coinníollacha airgeadais agus rochtain ar chúram sláinte.</text:p>
      <text:p text:style-name="P21"/>
      <text:p text:style-name="P23"><draw:g text:anchor-type="paragraph" draw:z-index="44" draw:name="Forme47" draw:style-name="gr9"><draw:frame draw:style-name="gr230" draw:text-style-name="P105" svg:width="5.121cm" svg:height="11.39cm" svg:x="12.582cm" svg:y="1.627cm"><draw:image xlink:href="Pictures/10000000000001B0000003C1EB8084EC0B4D5AE7.png" xlink:type="simple" xlink:show="embed" xlink:actuate="onLoad" draw:mime-type="image/png"><text:p/></draw:image></draw:frame><draw:frame draw:style-name="gr231" draw:text-style-name="P120" svg:width="12.429cm" svg:height="11.612cm" svg:x="0.002cm" svg:y="1.644cm"><draw:text-box><text:p text:style-name="P109"><text:span text:style-name="T41">Staid airgeadais agus an cumas chun íoc as an saol laethúil</text:span></text:p><text:p text:style-name="P109"><text:span text:style-name="T41"/></text:p><text:p text:style-name="P109"><text:span text:style-name="T41">Cáilíocht agus inrochtaineacht an chúraim sláinte</text:span></text:p><text:p text:style-name="P109"><text:span text:style-name="T41"/></text:p><text:p text:style-name="P109"><text:span text:style-name="T41">Sláinte fhisiciúil agus mheabhrach</text:span></text:p><text:p text:style-name="P109"><text:span text:style-name="T41"/></text:p><text:p text:style-name="P109"><text:span text:style-name="T41">Sábháilteacht agus cáilíocht bia</text:span></text:p><text:p text:style-name="P109"><text:span text:style-name="T41"/></text:p><text:p text:style-name="P109"><text:span text:style-name="T41">Sábháilteacht phoiblí agus slándáil phearsanta</text:span></text:p><text:p text:style-name="P109"><text:span text:style-name="T41"/></text:p><text:p text:style-name="P109"><text:span text:style-name="T41">Saol sóisialta (teaghlach, cairde, caidrimh eile, etc.)</text:span></text:p><text:p text:style-name="P109"><text:span text:style-name="T41"/></text:p><text:p text:style-name="P109"><text:span text:style-name="T41">Slándáil poist agus dálaí oibre</text:span></text:p><text:p text:style-name="P109"><text:span text:style-name="T41"/></text:p><text:p text:style-name="P109"><text:span text:style-name="T41">Inacmhainneacht agus cáilíocht tithíochta</text:span></text:p><text:p text:style-name="P109"><text:span text:style-name="T41"/></text:p><text:p text:style-name="P109"><text:span text:style-name="T41">Cáilíocht an chomhshaoil (aer, uisce, etc.)</text:span></text:p><text:p text:style-name="P109"><text:span text:style-name="T41"/></text:p><text:p text:style-name="P109"><text:span text:style-name="T41">Cothromaíocht oibre is saoil</text:span></text:p><text:p text:style-name="P109"><text:span text:style-name="T41"/></text:p><text:p text:style-name="P109"><text:span text:style-name="T41">Éifeachtúlacht seirbhísí poiblí</text:span></text:p><text:p text:style-name="P109"><text:span text:style-name="T41"/></text:p><text:p text:style-name="P109"><text:span text:style-name="T41">Cearta agus saoirsí sibhialta (saoirse cainte, cearta polaitiúla, etc.)</text:span></text:p><text:p text:style-name="P109"><text:span text:style-name="T41"/></text:p><text:p text:style-name="P109"><text:span text:style-name="T41">Cáilíocht an oideachais agus deiseanna foghlama</text:span></text:p><text:p text:style-name="P109"><text:span text:style-name="T41"/></text:p><text:p text:style-name="P109"><text:span text:style-name="T41">Cáilíocht an iompair agus éascaíocht dul timpeall</text:span></text:p><text:p text:style-name="P109"><text:span text:style-name="T41"/></text:p><text:p text:style-name="P109"><text:span text:style-name="T41">Rochtain ar an dúlra agus ar spásanna glasa</text:span></text:p><text:p text:style-name="P109"><text:span text:style-name="T41"/></text:p><text:p text:style-name="P109"><text:span text:style-name="T41">Rochtain ar chultúr</text:span></text:p><text:p text:style-name="P109"><text:span text:style-name="T41"/></text:p><text:p text:style-name="P109"><text:span text:style-name="T41">Eile (SPONTANEOUS)</text:span></text:p><text:p text:style-name="P109"><text:span text:style-name="T41"/></text:p><text:p text:style-name="P109"><text:span text:style-name="T41">Níl a fhios agam</text:span></text:p></draw:text-box></draw:frame><draw:frame draw:style-name="gr232" draw:text-style-name="P108" svg:width="16.132cm" svg:height="0.902cm" svg:x="0.902cm" svg:y="0.226cm"><draw:text-box><text:p text:style-name="P106"><text:span text:style-name="T41">QA14ab Cé acu de na réimsí seo a leanas a d'fhéadfadh na hathruithe is mó a dhéanamh ar do cháilíocht beatha? Ar an gcéad dul síos? Agus ansin? (MAX. 5 FREAGRAÍ) (%)</text:span></text:p></draw:text-box></draw:frame></draw:g>Ar an leibhéal náisiúnta, tagann an staid airgeadais agus an cumas chun íoc as an saol laethúil chun cinn mar an réimse is minice a luaitear in 21 Bhallstát, agus béim á leagan ar an tábhacht lárnach a bhaineann le dálaí eacnamaíocha chun feabhsuithe ar an gcáilíocht saoil a spreagadh. Feictear na sciartha is airde sa Bhulgáir (65 %), agus an Ghréig (61 %) ina dhiaidh sin, chomh maith leis an gCipir agus an Laitvia (54 % araon). Ar fud an Aontais ina iomláine, luann aon trian ar a laghad de na freagróirí i ngach Ballstát an staid airgeadais, rud a dhearbhaíonn a ábharthacht fhorleathan. San Fhionlainn agus sa Spáinn, luaitear an staid airgeadais ar an leibhéal céanna le cáilíocht agus inrochtaineacht an chúraim sláinte, rud a léiríonn tosaíocht chomhroinnte idir dálaí eacnamaíocha agus soláthar cúraim sláinte. </text:p>
      <text:p text:style-name="P21"/>
      <text:p text:style-name="P23">Tá cáilíocht agus inrochtaineacht an chúraim sláinte ar an bpríomhthosaíocht i gcúig thír. Is sa Laitvia (55 %), sa Liotuáin (54 %), agus sa Phortaingéil (51 %) is minice a luaitear é, agus béim á leagan ar a thábhachtaí atá córais cúraim sláinte sna tíortha sin.</text:p>
      <text:p text:style-name="P21">In dhá thír, is í an tsláinte fhisiciúil agus an mheabhairshláinte an phríomhthosaíocht: sa Danmhairg (48 %) agus i Málta (46 %), agus tá inacmhainneacht agus cáilíocht na tithíochta sa chéad áit i Lucsamburg (40 %), rud a léiríonn brúnna náisiúnta sonracha a bhaineann le tithíocht.</text:p>
      <text:p text:style-name="P21">Ar an iomlán, léiríonn na torthaí sin go bhfuil formhór mór na n-ábhar imní airgeadais ar fud na mBallstát, agus go bhfuil tosca a bhaineann leis an tsláinte, go háirithe rochtain ar chúram sláinte, chomh tábhachtach céanna i roinnt tíortha. Leagtar béim sa dáileadh sin ar dhúshláin choiteanna ar fud an Aontais Eorpaigh agus ar dhifríochtaí atá múnlaithe ag comhthéacsanna náisiúnta.</text:p>
      <text:p text:style-name="P21"><draw:g text:anchor-type="paragraph" draw:z-index="45" draw:name="Forme48" draw:style-name="gr9"><draw:frame draw:style-name="gr226" draw:text-style-name="P105" svg:width="17.008cm" svg:height="6.501cm" svg:x="0cm" svg:y="6.394cm"><draw:image xlink:href="Pictures/100000000000050F000001EF9119FF41333B4C34.png" xlink:type="simple" xlink:show="embed" xlink:actuate="onLoad" draw:mime-type="image/png"><text:p/></draw:image></draw:frame><draw:g draw:style-name="gr4"><draw:frame draw:style-name="gr227" draw:text-style-name="P128" svg:width="10.358cm" svg:height="2.451cm" svg:x="5.95cm" svg:y="1.92cm"><draw:text-box><text:p text:style-name="P127"><text:span text:style-name="T41">Staid airgeadais agus an cumas chun íoc as an saol laethúil</text:span></text:p><text:p text:style-name="P127"><text:span text:style-name="T41">Cáilíocht agus inrochtaineacht an chúraim sláinte</text:span></text:p><text:p text:style-name="P127"><text:span text:style-name="T41">Sláinte fhisiciúil agus mheabhrach</text:span></text:p><text:p text:style-name="P127"><text:span text:style-name="T41">Inacmhainneacht agus cáilíocht tithíochta</text:span></text:p></draw:text-box></draw:frame><draw:frame draw:style-name="gr228" draw:text-style-name="P105" svg:width="1.073cm" svg:height="2.363cm" svg:x="4.734cm" svg:y="1.956cm"><draw:image xlink:href="Pictures/10000000000000460000009AD504715FF7964EFA.png" xlink:type="simple" xlink:show="embed" xlink:actuate="onLoad" draw:mime-type="image/png"><text:p/></draw:image></draw:frame></draw:g><draw:frame draw:style-name="gr229" draw:text-style-name="P108" svg:width="16.5cm" svg:height="1.001cm" svg:x="0.108cm" svg:y="0.22cm"><draw:text-box><text:p text:style-name="P106"><text:span text:style-name="T41">QA14ab Cé acu de na réimsí seo a leanas a d'fhéadfadh na hathruithe is mó a dhéanamh ar do cháilíocht beatha? Ar an gcéad dul síos? Agus ansin? (MAX. 5 FREAGRAÍ) (%)</text:span></text:p></draw:text-box></draw:frame></draw:g></text:p>
      <text:p text:style-name="P23"><draw:g text:anchor-type="paragraph" draw:z-index="46" draw:name="Forme49" draw:style-name="gr9"><draw:frame draw:style-name="gr223" draw:text-style-name="P105" svg:width="8.787cm" svg:height="5.679cm" svg:x="9.672cm" svg:y="1.584cm"><draw:image xlink:href="Pictures/10000000000003D50000027A95B43F86BB79E778.png" xlink:type="simple" xlink:show="embed" xlink:actuate="onLoad" draw:mime-type="image/png"><text:p/></draw:image></draw:frame><draw:frame draw:style-name="gr224" draw:text-style-name="P120" svg:width="9.649cm" svg:height="5.446cm" svg:x="0.002cm" svg:y="2.062cm"><draw:text-box><text:p text:style-name="P109"><text:span text:style-name="T41">Staid airgeadais agus an cumas chun íoc as an saol laethúil</text:span></text:p><text:p text:style-name="P109"><text:span text:style-name="T41">Cáilíocht agus inrochtaineacht an chúraim sláinte</text:span></text:p><text:p text:style-name="P109"><text:span text:style-name="T41">Sláinte fhisiciúil agus mheabhrach</text:span></text:p><text:p text:style-name="P109"><text:span text:style-name="T41">Sábháilteacht agus cáilíocht bia</text:span></text:p><text:p text:style-name="P109"><text:span text:style-name="T41">Sábháilteacht phoiblí agus slándáil phearsanta</text:span></text:p><text:p text:style-name="P109"><text:span text:style-name="T41">Saol sóisialta (teaghlach, cairde, caidrimh eile, etc.)</text:span></text:p><text:p text:style-name="P109"><text:span text:style-name="T41">Slándáil poist agus dálaí oibre</text:span></text:p><text:p text:style-name="P109"><text:span text:style-name="T41">Inacmhainneacht agus cáilíocht tithíochta</text:span></text:p><text:p text:style-name="P109"><text:span text:style-name="T41">Cáilíocht an chomhshaoil (aer, uisce, etc.)</text:span></text:p><text:p text:style-name="P109"><text:span text:style-name="T41">Cothromaíocht oibre is saoil</text:span></text:p><text:p text:style-name="P109"><text:span text:style-name="T41">Éifeachtúlacht seirbhísí poiblí</text:span></text:p><text:p text:style-name="P109"><text:span text:style-name="T41">Cearta agus saoirsí sibhialta (saoirse cainte, cearta polaitiúla, etc.)</text:span></text:p><text:p text:style-name="P109"><text:span text:style-name="T41">Cáilíocht an oideachais agus deiseanna foghlama</text:span></text:p><text:p text:style-name="P109"><text:span text:style-name="T41">Cáilíocht an iompair agus éascaíocht dul timpeall</text:span></text:p><text:p text:style-name="P109"><text:span text:style-name="T41">Rochtain ar an dúlra agus ar spásanna glasa</text:span></text:p><text:p text:style-name="P109"><text:span text:style-name="T41">Rochtain ar chultúr</text:span></text:p></draw:text-box></draw:frame><draw:frame draw:style-name="gr225" draw:text-style-name="P108" svg:width="16.731cm" svg:height="0.902cm" svg:x="1.471cm" svg:y="0.162cm"><draw:text-box><text:p text:style-name="P106"><text:span text:style-name="T41">QA14ab Cé acu de na réimsí seo a leanas a d'fhéadfadh na hathruithe is mó a dhéanamh ar do cháilíocht beatha? Ar an gcéad dul síos? Agus ansin? (MAX. 5 FREAGRAÍ) (%)</text:span></text:p></draw:text-box></draw:frame></draw:g>Tá éagsúlacht sna tuairimí atá ag grúpaí sochdhéimeagrafacha maidir leis na réimsí is mó ina bhfeabhsódh athruithe cáilíocht na beatha.</text:p>
      <text:p text:style-name="P21">Tá difríochtaí de réir inscne teoranta, ach is féidir roinnt éagsúlachtaí a thabhairt faoi deara. Is mó an seans go dtabharfaidh mná ná fir tosaíocht do cháilíocht agus d’inrochtaineacht an chúraim sláinte (40% vs 34%). Maidir leis an gcuid eile de na comhpháirteanna, níl an t-athrú ach imeallach. </text:p>
      <text:p text:style-name="P21">Tagann difríochtaí níos suntasaí chun cinn ar fud aoisghrúpaí, rud a léiríonn ábhair imní ar leith ag céim an tsaoil. Cuireann freagróirí óga béim níos mó ar shlándáil poist agus ar dhálaí oibre (30 % ina measc siúd idir 15-24 bliana d’aois vs 17 % ina measc siúd atá 55 bliana d’aois+), inacmhainneacht agus cáilíocht tithíochta (35 % vs 20 %), oideachas agus deiseanna foghlama (29 % vs 10 %), agus rochtain ar chultúr (14 % vs 7 %). Os a choinne sin, is mó seans go dtabharfaidh freagróirí níos sine tosaíocht do cháilíocht agus d’inrochtaineacht cúraim sláinte (46 % i measc iad siúd atá 55+ i gcomparáid le 20 % i measc iad siúd atá 15–24 bliana d’aois), sláinte fhisiciúil agus mheabhrach (40 % i gcomparáid le 30 %), sábháilteacht phoiblí (31 % i gcomparáid le 24 %), sábháilteacht agus cáilíocht bia (31 % i gcomparáid le 21 %), cáilíocht an chomhshaoil (26 % i gcomparáid le 21 %), agus éifeachtúlacht seirbhísí poiblí (21 % i gcomparáid le 14 %) lena léirítear béim níos láidre ar ábhair imní a bhaineann le sábháilteacht agus sláinte. tá an staid airgeadais níos suntasaí i measc daoine idir 25-54 bliana d’aois (44% vs 37% i measc an ghrúpa is óige).</text:p>
      <text:p text:style-name="P21">Léiríonn difríochtaí de réir leibhéal oideachais níos lú codarsnachtaí. Is mó seans go dtabharfaidh freagróirí a bhfuil leibhéal íseal oideachais acu tosaíocht do cháilíocht agus inrochtaineacht an chúraim sláinte (41% vs 35%), don tsláinte choirp agus mheabhrach (38% vs 35%), agus don saol sóisialta (30% vs 26%), rud a léiríonn béim níos láidre ar bhunriachtanais. Os a choinne sin, is mó seans go luafaidh na daoine sin a bhfuil leibhéal níos airde oideachais acu cothromaíocht oibre is saoil (27 % vs 14 %), cáilíocht an chomhshaoil (26 % vs 21 %), agus cearta agus saoirsí sibhialta (18 % vs 12 %), rud a léiríonn dearcadh níos leithne agus níos fadtéarmaí maidir le feabhsuithe ar cháilíocht saoil.</text:p>
      <text:p text:style-name="P21">Tugtar faoi deara go bhfuil caidreamh an-láidir ann le staid airgeadais na bhfreagróirí. I measc iad siúd a bhfuil deacrachtaí acu a mbillí a íoc an chuid is mó den am, luann tromlach staid airgeadais (57 % vs 39 % i measc iad siúd nach bhfuil deacrachtaí acu) mar an príomhréimse ina gcuirfeadh athrú feabhas ar a gcáilíocht saoil. Cuireann an grúpa sin béim níos mó freisin ar thithíocht (36 % vs 24 %) agus ar shlándáil poist (31 % vs 25 %), agus is mó seans go luafaidh daoine atá i gcásanna níos sláine gnéithe níos leithne amhail an saol sóisialta (28 % vs 24 %), sábháilteacht <text:soft-page-break/>bia (29 % vs 24 %), agus cáilíocht an chomhshaoil (24 % vs 17 %). Leagtar béim leis sin ar ról lárnach na leochaileachta eacnamaíche maidir le tosaíochtaí a mheastar a bheith ann a mhúnlú.</text:p>
      <text:p text:style-name="P21">Ar deireadh, tá difríochtaí ann nuair a dhéantar comparáid idir iad siúd atá sásta lena gcáilíocht saoil agus iad siúd nach bhfuil. Is mó seans go luafaidh freagróirí nach bhfuil sásta lena gcáilíocht saoil an staid airgeadais (52% vs 40% i measc na ndaoine atá sásta), cúram sláinte (42% vs 36%), sláinte (38% vs 34%), slándáil poist (30% vs 26%), agus tithíocht (30% vs 25%).</text:p>
      <table:table table:name="Tableau18" table:style-name="Tableau18">
        <table:table-column table:style-name="Tableau18.A"/>
        <table:table-column table:style-name="Tableau18.B" table:number-columns-repeated="18"/>
        <table:table-row>
          <table:table-cell table:style-name="Tableau18.A1" table:number-columns-spanned="19" office:value-type="string">
            <text:p text:style-name="P94">QA14ab Cé acu de na réimsí seo a leanas a d'fhéadfadh na hathruithe is mó a dhéanamh ar do cháilíocht saoil? ar an gcéad dul síos? Agus ansin? (MAX. 5 ANSWERS) (% - A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2"/>
          </table:table-cell>
          <table:table-cell table:style-name="Tableau18.A1" office:value-type="string">
            <text:p text:style-name="P93">staid airgeadais agus an cumas chun íoc as an saol laethúil</text:p>
          </table:table-cell>
          <table:table-cell table:style-name="Tableau18.A1" office:value-type="string">
            <text:p text:style-name="P93">Cáilíocht agus inrochtaineacht an chúraim sláinte</text:p>
          </table:table-cell>
          <table:table-cell table:style-name="Tableau18.A1" office:value-type="string">
            <text:p text:style-name="P93">Sláinte fhisiciúil agus mheabhrach</text:p>
          </table:table-cell>
          <table:table-cell table:style-name="Tableau18.A1" office:value-type="string">
            <text:p text:style-name="P93">Saol sóisialta (teaghlach, cairde, caidrimh eile, etc.)</text:p>
          </table:table-cell>
          <table:table-cell table:style-name="Tableau18.A1" office:value-type="string">
            <text:p text:style-name="P93">Sábháilteacht phoiblí agus slándáil phearsanta</text:p>
          </table:table-cell>
          <table:table-cell table:style-name="Tableau18.A1" office:value-type="string">
            <text:p text:style-name="P93">Sábháilteacht agus cáilíocht bia</text:p>
          </table:table-cell>
          <table:table-cell table:style-name="Tableau18.A1" office:value-type="string">
            <text:p text:style-name="P93">Slándáil poist agus dálaí oibre</text:p>
          </table:table-cell>
          <table:table-cell table:style-name="Tableau18.A1" office:value-type="string">
            <text:p text:style-name="P93">Inacmhainneacht agus cáilíocht tithíochta</text:p>
          </table:table-cell>
          <table:table-cell table:style-name="Tableau18.A1" office:value-type="string">
            <text:p text:style-name="P93">Cáilíocht an chomhshaoil (aer, uisce, etc.)</text:p>
          </table:table-cell>
          <table:table-cell table:style-name="Tableau18.A1" office:value-type="string">
            <text:p text:style-name="P93">Cothromaíocht oibre is saoil</text:p>
          </table:table-cell>
          <table:table-cell table:style-name="Tableau18.A1" office:value-type="string">
            <text:p text:style-name="P93">Éifeachtúlacht seirbhísí poiblí</text:p>
          </table:table-cell>
          <table:table-cell table:style-name="Tableau18.A1" office:value-type="string">
            <text:p text:style-name="P93">Cearta agus saoirsí sibhialta (saoirse cainte, cearta polaitiúla, etc.)</text:p>
          </table:table-cell>
          <table:table-cell table:style-name="Tableau18.A1" office:value-type="string">
            <text:p text:style-name="P93">Cáilíocht an oideachais agus deiseanna foghlama</text:p>
          </table:table-cell>
          <table:table-cell table:style-name="Tableau18.A1" office:value-type="string">
            <text:p text:style-name="P93">Cáilíocht an iompair agus éascaíocht dul timpeall</text:p>
          </table:table-cell>
          <table:table-cell table:style-name="Tableau18.A1" office:value-type="string">
            <text:p text:style-name="P93">Rochtain ar an dúlra agus ar spásanna glasa</text:p>
          </table:table-cell>
          <table:table-cell table:style-name="Tableau18.A1" office:value-type="string">
            <text:p text:style-name="P93">Rochtain ar chultúr</text:p>
          </table:table-cell>
          <table:table-cell table:style-name="Tableau18.A1" office:value-type="string">
            <text:p text:style-name="P93">Eile (SPONTANEOUS)</text:p>
          </table:table-cell>
          <table:table-cell table:style-name="Tableau18.A1" office:value-type="string">
            <text:p text:style-name="P93">Níl a fhios agam</text:p>
          </table:table-cell>
        </table:table-row>
        <table:table-row>
          <table:table-cell table:style-name="Tableau18.A1" office:value-type="string">
            <text:p text:style-name="P94">AE27 </text:p>
          </table:table-cell>
          <table:table-cell table:style-name="Tableau18.B3" office:value-type="float" office:value="42">
            <text:p text:style-name="P93">42</text:p>
          </table:table-cell>
          <table:table-cell table:style-name="Tableau18.B3" office:value-type="float" office:value="37">
            <text:p text:style-name="P93">37</text:p>
          </table:table-cell>
          <table:table-cell table:style-name="Tableau18.B3" office:value-type="float" office:value="35">
            <text:p text:style-name="P93">35</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3">
            <text:p text:style-name="P93">23</text:p>
          </table:table-cell>
          <table:table-cell table:style-name="Tableau18.B3" office:value-type="float" office:value="21">
            <text:p text:style-name="P93">21</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2">
            <text:p text:style-name="P93">12</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Inscn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Fear </text:p>
          </table:table-cell>
          <table:table-cell table:style-name="Tableau18.B3" office:value-type="float" office:value="42">
            <text:p text:style-name="P93">42</text:p>
          </table:table-cell>
          <table:table-cell table:style-name="Tableau18.B3" office:value-type="float" office:value="34">
            <text:p text:style-name="P93">34</text:p>
          </table:table-cell>
          <table:table-cell table:style-name="Tableau18.B3" office:value-type="float" office:value="34">
            <text:p text:style-name="P93">34</text:p>
          </table:table-cell>
          <table:table-cell table:style-name="Tableau18.B3" office:value-type="float" office:value="27">
            <text:p text:style-name="P93">27</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3">
            <text:p text:style-name="P93">23</text:p>
          </table:table-cell>
          <table:table-cell table:style-name="Tableau18.B3" office:value-type="float" office:value="21">
            <text:p text:style-name="P93">21</text:p>
          </table:table-cell>
          <table:table-cell table:style-name="Tableau18.B3" office:value-type="float" office:value="18">
            <text:p text:style-name="P93">18</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Bean </text:p>
          </table:table-cell>
          <table:table-cell table:style-name="Tableau18.B3" office:value-type="float" office:value="42">
            <text:p text:style-name="P93">42</text:p>
          </table:table-cell>
          <table:table-cell table:style-name="Tableau18.B3" office:value-type="float" office:value="40">
            <text:p text:style-name="P93">40</text:p>
          </table:table-cell>
          <table:table-cell table:style-name="Tableau18.B3" office:value-type="float" office:value="36">
            <text:p text:style-name="P93">36</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5">
            <text:p text:style-name="P93">25</text:p>
          </table:table-cell>
          <table:table-cell table:style-name="Tableau18.B3" office:value-type="float" office:value="25">
            <text:p text:style-name="P93">25</text:p>
          </table:table-cell>
          <table:table-cell table:style-name="Tableau18.B3" office:value-type="float" office:value="23">
            <text:p text:style-name="P93">23</text:p>
          </table:table-cell>
          <table:table-cell table:style-name="Tableau18.B3" office:value-type="float" office:value="21">
            <text:p text:style-name="P93">21</text:p>
          </table:table-cell>
          <table:table-cell table:style-name="Tableau18.B3" office:value-type="float" office:value="18">
            <text:p text:style-name="P93">18</text:p>
          </table:table-cell>
          <table:table-cell table:style-name="Tableau18.B3" office:value-type="float" office:value="15">
            <text:p text:style-name="P93">15</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2">
            <text:p text:style-name="P93">12</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Ao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15- 24 </text:p>
          </table:table-cell>
          <table:table-cell table:style-name="Tableau18.B3" office:value-type="float" office:value="37">
            <text:p text:style-name="P93">37</text:p>
          </table:table-cell>
          <table:table-cell table:style-name="Tableau18.B3" office:value-type="float" office:value="20">
            <text:p text:style-name="P93">20</text:p>
          </table:table-cell>
          <table:table-cell table:style-name="Tableau18.B3" office:value-type="float" office:value="30">
            <text:p text:style-name="P93">30</text:p>
          </table:table-cell>
          <table:table-cell table:style-name="Tableau18.B3" office:value-type="float" office:value="28">
            <text:p text:style-name="P93">28</text:p>
          </table:table-cell>
          <table:table-cell table:style-name="Tableau18.B3" office:value-type="float" office:value="24">
            <text:p text:style-name="P93">24</text:p>
          </table:table-cell>
          <table:table-cell table:style-name="Tableau18.B3" office:value-type="float" office:value="21">
            <text:p text:style-name="P93">21</text:p>
          </table:table-cell>
          <table:table-cell table:style-name="Tableau18.B3" office:value-type="float" office:value="30">
            <text:p text:style-name="P93">30</text:p>
          </table:table-cell>
          <table:table-cell table:style-name="Tableau18.B3" office:value-type="float" office:value="35">
            <text:p text:style-name="P93">35</text:p>
          </table:table-cell>
          <table:table-cell table:style-name="Tableau18.B3" office:value-type="float" office:value="21">
            <text:p text:style-name="P93">21</text:p>
          </table:table-cell>
          <table:table-cell table:style-name="Tableau18.B3" office:value-type="float" office:value="21">
            <text:p text:style-name="P93">21</text:p>
          </table:table-cell>
          <table:table-cell table:style-name="Tableau18.B3" office:value-type="float" office:value="14">
            <text:p text:style-name="P93">14</text:p>
          </table:table-cell>
          <table:table-cell table:style-name="Tableau18.B3" office:value-type="float" office:value="18">
            <text:p text:style-name="P93">18</text:p>
          </table:table-cell>
          <table:table-cell table:style-name="Tableau18.B3" office:value-type="float" office:value="29">
            <text:p text:style-name="P93">29</text:p>
          </table:table-cell>
          <table:table-cell table:style-name="Tableau18.B3" office:value-type="float" office:value="17">
            <text:p text:style-name="P93">17</text:p>
          </table:table-cell>
          <table:table-cell table:style-name="Tableau18.B3" office:value-type="float" office:value="13">
            <text:p text:style-name="P93">13</text:p>
          </table:table-cell>
          <table:table-cell table:style-name="Tableau18.B3" office:value-type="float" office:value="14">
            <text:p text:style-name="P93">14</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25—39 </text:p>
          </table:table-cell>
          <table:table-cell table:style-name="Tableau18.B3" office:value-type="float" office:value="44">
            <text:p text:style-name="P93">44</text:p>
          </table:table-cell>
          <table:table-cell table:style-name="Tableau18.B3" office:value-type="float" office:value="31">
            <text:p text:style-name="P93">31</text:p>
          </table:table-cell>
          <table:table-cell table:style-name="Tableau18.B3" office:value-type="float" office:value="31">
            <text:p text:style-name="P93">31</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6">
            <text:p text:style-name="P93">26</text:p>
          </table:table-cell>
          <table:table-cell table:style-name="Tableau18.B3" office:value-type="float" office:value="35">
            <text:p text:style-name="P93">35</text:p>
          </table:table-cell>
          <table:table-cell table:style-name="Tableau18.B3" office:value-type="float" office:value="32">
            <text:p text:style-name="P93">32</text:p>
          </table:table-cell>
          <table:table-cell table:style-name="Tableau18.B3" office:value-type="float" office:value="19">
            <text:p text:style-name="P93">19</text:p>
          </table:table-cell>
          <table:table-cell table:style-name="Tableau18.B3" office:value-type="float" office:value="31">
            <text:p text:style-name="P93">31</text:p>
          </table:table-cell>
          <table:table-cell table:style-name="Tableau18.B3" office:value-type="float" office:value="15">
            <text:p text:style-name="P93">15</text:p>
          </table:table-cell>
          <table:table-cell table:style-name="Tableau18.B3" office:value-type="float" office:value="16">
            <text:p text:style-name="P93">16</text:p>
          </table:table-cell>
          <table:table-cell table:style-name="Tableau18.B3" office:value-type="float" office:value="18">
            <text:p text:style-name="P93">18</text:p>
          </table:table-cell>
          <table:table-cell table:style-name="Tableau18.B3" office:value-type="float" office:value="13">
            <text:p text:style-name="P93">13</text:p>
          </table:table-cell>
          <table:table-cell table:style-name="Tableau18.B3" office:value-type="float" office:value="12">
            <text:p text:style-name="P93">12</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40-54 </text:p>
          </table:table-cell>
          <table:table-cell table:style-name="Tableau18.B3" office:value-type="float" office:value="44">
            <text:p text:style-name="P93">44</text:p>
          </table:table-cell>
          <table:table-cell table:style-name="Tableau18.B3" office:value-type="float" office:value="36">
            <text:p text:style-name="P93">36</text:p>
          </table:table-cell>
          <table:table-cell table:style-name="Tableau18.B3" office:value-type="float" office:value="32">
            <text:p text:style-name="P93">32</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8">
            <text:p text:style-name="P93">28</text:p>
          </table:table-cell>
          <table:table-cell table:style-name="Tableau18.B3" office:value-type="float" office:value="34">
            <text:p text:style-name="P93">34</text:p>
          </table:table-cell>
          <table:table-cell table:style-name="Tableau18.B3" office:value-type="float" office:value="25">
            <text:p text:style-name="P93">25</text:p>
          </table:table-cell>
          <table:table-cell table:style-name="Tableau18.B3" office:value-type="float" office:value="21">
            <text:p text:style-name="P93">21</text:p>
          </table:table-cell>
          <table:table-cell table:style-name="Tableau18.B3" office:value-type="float" office:value="27">
            <text:p text:style-name="P93">27</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7">
            <text:p text:style-name="P93">17</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7">
            <text:p text:style-name="P93">7</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gt;=55</text:p>
          </table:table-cell>
          <table:table-cell table:style-name="Tableau18.B3" office:value-type="float" office:value="42">
            <text:p text:style-name="P93">42</text:p>
          </table:table-cell>
          <table:table-cell table:style-name="Tableau18.B3" office:value-type="float" office:value="46">
            <text:p text:style-name="P93">46</text:p>
          </table:table-cell>
          <table:table-cell table:style-name="Tableau18.B3" office:value-type="float" office:value="40">
            <text:p text:style-name="P93">40</text:p>
          </table:table-cell>
          <table:table-cell table:style-name="Tableau18.B3" office:value-type="float" office:value="28">
            <text:p text:style-name="P93">28</text:p>
          </table:table-cell>
          <table:table-cell table:style-name="Tableau18.B3" office:value-type="float" office:value="31">
            <text:p text:style-name="P93">31</text:p>
          </table:table-cell>
          <table:table-cell table:style-name="Tableau18.B3" office:value-type="float" office:value="31">
            <text:p text:style-name="P93">31</text:p>
          </table:table-cell>
          <table:table-cell table:style-name="Tableau18.B3" office:value-type="float" office:value="17">
            <text:p text:style-name="P93">17</text:p>
          </table:table-cell>
          <table:table-cell table:style-name="Tableau18.B3" office:value-type="float" office:value="20">
            <text:p text:style-name="P93">20</text:p>
          </table:table-cell>
          <table:table-cell table:style-name="Tableau18.B3" office:value-type="float" office:value="26">
            <text:p text:style-name="P93">26</text:p>
          </table:table-cell>
          <table:table-cell table:style-name="Tableau18.B3" office:value-type="float" office:value="11">
            <text:p text:style-name="P93">11</text:p>
          </table:table-cell>
          <table:table-cell table:style-name="Tableau18.B3" office:value-type="float" office:value="21">
            <text:p text:style-name="P93">21</text:p>
          </table:table-cell>
          <table:table-cell table:style-name="Tableau18.B3" office:value-type="float" office:value="15">
            <text:p text:style-name="P93">15</text:p>
          </table:table-cell>
          <table:table-cell table:style-name="Tableau18.B3" office:value-type="float" office:value="10">
            <text:p text:style-name="P93">10</text:p>
          </table:table-cell>
          <table:table-cell table:style-name="Tableau18.B3" office:value-type="float" office:value="14">
            <text:p text:style-name="P93">14</text:p>
          </table:table-cell>
          <table:table-cell table:style-name="Tableau18.B3" office:value-type="float" office:value="12">
            <text:p text:style-name="P93">12</text:p>
          </table:table-cell>
          <table:table-cell table:style-name="Tableau18.B3" office:value-type="float" office:value="7">
            <text:p text:style-name="P93">7</text:p>
          </table:table-cell>
          <table:table-cell table:style-name="Tableau18.B3" office:value-type="float" office:value="2">
            <text:p text:style-name="P93">2</text:p>
          </table:table-cell>
          <table:table-cell table:style-name="Tableau18.B3" office:value-type="float" office:value="2">
            <text:p text:style-name="P93">2</text:p>
          </table:table-cell>
        </table:table-row>
        <table:table-row>
          <table:table-cell table:style-name="Tableau18.A4" table:number-columns-spanned="19" office:value-type="string">
            <text:p text:style-name="P77">Leibhéal oideacha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Leibhéal íseal oideachais (ISCED 0- 2) </text:p>
          </table:table-cell>
          <table:table-cell table:style-name="Tableau18.B3" office:value-type="float" office:value="43">
            <text:p text:style-name="P93">43</text:p>
          </table:table-cell>
          <table:table-cell table:style-name="Tableau18.B3" office:value-type="float" office:value="41">
            <text:p text:style-name="P93">41</text:p>
          </table:table-cell>
          <table:table-cell table:style-name="Tableau18.B3" office:value-type="float" office:value="38">
            <text:p text:style-name="P93">38</text:p>
          </table:table-cell>
          <table:table-cell table:style-name="Tableau18.B3" office:value-type="float" office:value="30">
            <text:p text:style-name="P93">30</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24">
            <text:p text:style-name="P93">24</text:p>
          </table:table-cell>
          <table:table-cell table:style-name="Tableau18.B3" office:value-type="float" office:value="26">
            <text:p text:style-name="P93">26</text:p>
          </table:table-cell>
          <table:table-cell table:style-name="Tableau18.B3" office:value-type="float" office:value="14">
            <text:p text:style-name="P93">14</text:p>
          </table:table-cell>
          <table:table-cell table:style-name="Tableau18.B3" office:value-type="float" office:value="14">
            <text:p text:style-name="P93">14</text:p>
          </table:table-cell>
          <table:table-cell table:style-name="Tableau18.B3" office:value-type="float" office:value="18">
            <text:p text:style-name="P93">18</text:p>
          </table:table-cell>
          <table:table-cell table:style-name="Tableau18.B3" office:value-type="float" office:value="12">
            <text:p text:style-name="P93">12</text:p>
          </table:table-cell>
          <table:table-cell table:style-name="Tableau18.B3" office:value-type="float" office:value="14">
            <text:p text:style-name="P93">14</text:p>
          </table:table-cell>
          <table:table-cell table:style-name="Tableau18.B3" office:value-type="float" office:value="16">
            <text:p text:style-name="P93">16</text:p>
          </table:table-cell>
          <table:table-cell table:style-name="Tableau18.B3" office:value-type="float" office:value="11">
            <text:p text:style-name="P93">11</text:p>
          </table:table-cell>
          <table:table-cell table:style-name="Tableau18.B3" office:value-type="float" office:value="7">
            <text:p text:style-name="P93">7</text:p>
          </table:table-cell>
          <table:table-cell table:style-name="Tableau18.B3" office:value-type="float" office:value="1">
            <text:p text:style-name="P93">1</text:p>
          </table:table-cell>
          <table:table-cell table:style-name="Tableau18.B3" office:value-type="float" office:value="2">
            <text:p text:style-name="P93">2</text:p>
          </table:table-cell>
        </table:table-row>
        <table:table-row>
          <table:table-cell table:style-name="Tableau18.A1" office:value-type="string">
            <text:p text:style-name="P94">Meánleibhéal oideachais (ISCED 3—4) </text:p>
          </table:table-cell>
          <table:table-cell table:style-name="Tableau18.B3" office:value-type="float" office:value="43">
            <text:p text:style-name="P93">43</text:p>
          </table:table-cell>
          <table:table-cell table:style-name="Tableau18.B3" office:value-type="float" office:value="36">
            <text:p text:style-name="P93">36</text:p>
          </table:table-cell>
          <table:table-cell table:style-name="Tableau18.B3" office:value-type="float" office:value="33">
            <text:p text:style-name="P93">33</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29">
            <text:p text:style-name="P93">29</text:p>
          </table:table-cell>
          <table:table-cell table:style-name="Tableau18.B3" office:value-type="float" office:value="29">
            <text:p text:style-name="P93">29</text:p>
          </table:table-cell>
          <table:table-cell table:style-name="Tableau18.B3" office:value-type="float" office:value="26">
            <text:p text:style-name="P93">26</text:p>
          </table:table-cell>
          <table:table-cell table:style-name="Tableau18.B3" office:value-type="float" office:value="21">
            <text:p text:style-name="P93">21</text:p>
          </table:table-cell>
          <table:table-cell table:style-name="Tableau18.B3" office:value-type="float" office:value="21">
            <text:p text:style-name="P93">21</text:p>
          </table:table-cell>
          <table:table-cell table:style-name="Tableau18.B3" office:value-type="float" office:value="17">
            <text:p text:style-name="P93">17</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3">
            <text:p text:style-name="P93">13</text:p>
          </table:table-cell>
          <table:table-cell table:style-name="Tableau18.B3" office:value-type="float" office:value="12">
            <text:p text:style-name="P93">12</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Ardleibhéal oideachais (ISCED 5-8) </text:p>
          </table:table-cell>
          <table:table-cell table:style-name="Tableau18.B3" office:value-type="float" office:value="40">
            <text:p text:style-name="P93">40</text:p>
          </table:table-cell>
          <table:table-cell table:style-name="Tableau18.B3" office:value-type="float" office:value="35">
            <text:p text:style-name="P93">35</text:p>
          </table:table-cell>
          <table:table-cell table:style-name="Tableau18.B3" office:value-type="float" office:value="35">
            <text:p text:style-name="P93">35</text:p>
          </table:table-cell>
          <table:table-cell table:style-name="Tableau18.B3" office:value-type="float" office:value="26">
            <text:p text:style-name="P93">26</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6">
            <text:p text:style-name="P93">26</text:p>
          </table:table-cell>
          <table:table-cell table:style-name="Tableau18.B3" office:value-type="float" office:value="25">
            <text:p text:style-name="P93">25</text:p>
          </table:table-cell>
          <table:table-cell table:style-name="Tableau18.B3" office:value-type="float" office:value="27">
            <text:p text:style-name="P93">27</text:p>
          </table:table-cell>
          <table:table-cell table:style-name="Tableau18.B3" office:value-type="float" office:value="27">
            <text:p text:style-name="P93">27</text:p>
          </table:table-cell>
          <table:table-cell table:style-name="Tableau18.B3" office:value-type="float" office:value="19">
            <text:p text:style-name="P93">19</text:p>
          </table:table-cell>
          <table:table-cell table:style-name="Tableau18.B3" office:value-type="float" office:value="18">
            <text:p text:style-name="P93">18</text:p>
          </table:table-cell>
          <table:table-cell table:style-name="Tableau18.B3" office:value-type="float" office:value="17">
            <text:p text:style-name="P93">17</text:p>
          </table:table-cell>
          <table:table-cell table:style-name="Tableau18.B3" office:value-type="float" office:value="14">
            <text:p text:style-name="P93">14</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2">
            <text:p text:style-name="P93">2</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Catagóir shochghairmiú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Féinfhostaithe </text:p>
          </table:table-cell>
          <table:table-cell table:style-name="Tableau18.B3" office:value-type="float" office:value="42">
            <text:p text:style-name="P93">42</text:p>
          </table:table-cell>
          <table:table-cell table:style-name="Tableau18.B3" office:value-type="float" office:value="37">
            <text:p text:style-name="P93">37</text:p>
          </table:table-cell>
          <table:table-cell table:style-name="Tableau18.B3" office:value-type="float" office:value="32">
            <text:p text:style-name="P93">32</text:p>
          </table:table-cell>
          <table:table-cell table:style-name="Tableau18.B3" office:value-type="float" office:value="27">
            <text:p text:style-name="P93">27</text:p>
          </table:table-cell>
          <table:table-cell table:style-name="Tableau18.B3" office:value-type="float" office:value="25">
            <text:p text:style-name="P93">25</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22">
            <text:p text:style-name="P93">22</text:p>
          </table:table-cell>
          <table:table-cell table:style-name="Tableau18.B3" office:value-type="float" office:value="23">
            <text:p text:style-name="P93">23</text:p>
          </table:table-cell>
          <table:table-cell table:style-name="Tableau18.B3" office:value-type="float" office:value="27">
            <text:p text:style-name="P93">27</text:p>
          </table:table-cell>
          <table:table-cell table:style-name="Tableau18.B3" office:value-type="float" office:value="19">
            <text:p text:style-name="P93">19</text:p>
          </table:table-cell>
          <table:table-cell table:style-name="Tableau18.B3" office:value-type="float" office:value="17">
            <text:p text:style-name="P93">17</text:p>
          </table:table-cell>
          <table:table-cell table:style-name="Tableau18.B3" office:value-type="float" office:value="15">
            <text:p text:style-name="P93">15</text:p>
          </table:table-cell>
          <table:table-cell table:style-name="Tableau18.B3" office:value-type="float" office:value="13">
            <text:p text:style-name="P93">13</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2">
            <text:p text:style-name="P93">2</text:p>
          </table:table-cell>
          <table:table-cell table:style-name="Tableau18.B3" office:value-type="float" office:value="1">
            <text:p text:style-name="P93">1</text:p>
          </table:table-cell>
        </table:table-row>
        <table:table-row>
          <table:table-cell table:style-name="Tableau18.A1" office:value-type="string">
            <text:p text:style-name="P94">Bainisteoirí </text:p>
          </table:table-cell>
          <table:table-cell table:style-name="Tableau18.B3" office:value-type="float" office:value="40">
            <text:p text:style-name="P93">40</text:p>
          </table:table-cell>
          <table:table-cell table:style-name="Tableau18.B3" office:value-type="float" office:value="32">
            <text:p text:style-name="P93">32</text:p>
          </table:table-cell>
          <table:table-cell table:style-name="Tableau18.B3" office:value-type="float" office:value="32">
            <text:p text:style-name="P93">32</text:p>
          </table:table-cell>
          <table:table-cell table:style-name="Tableau18.B3" office:value-type="float" office:value="26">
            <text:p text:style-name="P93">26</text:p>
          </table:table-cell>
          <table:table-cell table:style-name="Tableau18.B3" office:value-type="float" office:value="29">
            <text:p text:style-name="P93">29</text:p>
          </table:table-cell>
          <table:table-cell table:style-name="Tableau18.B3" office:value-type="float" office:value="27">
            <text:p text:style-name="P93">27</text:p>
          </table:table-cell>
          <table:table-cell table:style-name="Tableau18.B3" office:value-type="float" office:value="32">
            <text:p text:style-name="P93">32</text:p>
          </table:table-cell>
          <table:table-cell table:style-name="Tableau18.B3" office:value-type="float" office:value="24">
            <text:p text:style-name="P93">24</text:p>
          </table:table-cell>
          <table:table-cell table:style-name="Tableau18.B3" office:value-type="float" office:value="26">
            <text:p text:style-name="P93">26</text:p>
          </table:table-cell>
          <table:table-cell table:style-name="Tableau18.B3" office:value-type="float" office:value="32">
            <text:p text:style-name="P93">32</text:p>
          </table:table-cell>
          <table:table-cell table:style-name="Tableau18.B3" office:value-type="float" office:value="19">
            <text:p text:style-name="P93">19</text:p>
          </table:table-cell>
          <table:table-cell table:style-name="Tableau18.B3" office:value-type="float" office:value="17">
            <text:p text:style-name="P93">17</text:p>
          </table:table-cell>
          <table:table-cell table:style-name="Tableau18.B3" office:value-type="float" office:value="18">
            <text:p text:style-name="P93">18</text:p>
          </table:table-cell>
          <table:table-cell table:style-name="Tableau18.B3" office:value-type="float" office:value="13">
            <text:p text:style-name="P93">13</text:p>
          </table:table-cell>
          <table:table-cell table:style-name="Tableau18.B3" office:value-type="float" office:value="14">
            <text:p text:style-name="P93">14</text:p>
          </table:table-cell>
          <table:table-cell table:style-name="Tableau18.B3" office:value-type="float" office:value="9">
            <text:p text:style-name="P93">9</text:p>
          </table:table-cell>
          <table:table-cell table:style-name="Tableau18.B3" office:value-type="float" office:value="2">
            <text:p text:style-name="P93">2</text:p>
          </table:table-cell>
          <table:table-cell table:style-name="Tableau18.B3" office:value-type="float" office:value="1">
            <text:p text:style-name="P93">1</text:p>
          </table:table-cell>
        </table:table-row>
        <table:table-row>
          <table:table-cell table:style-name="Tableau18.A1" office:value-type="string">
            <text:p text:style-name="P94">Coiléir bhána eile </text:p>
          </table:table-cell>
          <table:table-cell table:style-name="Tableau18.B3" office:value-type="float" office:value="44">
            <text:p text:style-name="P93">44</text:p>
          </table:table-cell>
          <table:table-cell table:style-name="Tableau18.B3" office:value-type="float" office:value="36">
            <text:p text:style-name="P93">36</text:p>
          </table:table-cell>
          <table:table-cell table:style-name="Tableau18.B3" office:value-type="float" office:value="31">
            <text:p text:style-name="P93">31</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33">
            <text:p text:style-name="P93">33</text:p>
          </table:table-cell>
          <table:table-cell table:style-name="Tableau18.B3" office:value-type="float" office:value="29">
            <text:p text:style-name="P93">29</text:p>
          </table:table-cell>
          <table:table-cell table:style-name="Tableau18.B3" office:value-type="float" office:value="22">
            <text:p text:style-name="P93">22</text:p>
          </table:table-cell>
          <table:table-cell table:style-name="Tableau18.B3" office:value-type="float" office:value="28">
            <text:p text:style-name="P93">28</text:p>
          </table:table-cell>
          <table:table-cell table:style-name="Tableau18.B3" office:value-type="float" office:value="16">
            <text:p text:style-name="P93">16</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3">
            <text:p text:style-name="P93">13</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Oibrithe láimhe </text:p>
          </table:table-cell>
          <table:table-cell table:style-name="Tableau18.B3" office:value-type="float" office:value="44">
            <text:p text:style-name="P93">44</text:p>
          </table:table-cell>
          <table:table-cell table:style-name="Tableau18.B3" office:value-type="float" office:value="36">
            <text:p text:style-name="P93">36</text:p>
          </table:table-cell>
          <table:table-cell table:style-name="Tableau18.B3" office:value-type="float" office:value="31">
            <text:p text:style-name="P93">31</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28">
            <text:p text:style-name="P93">28</text:p>
          </table:table-cell>
          <table:table-cell table:style-name="Tableau18.B3" office:value-type="float" office:value="35">
            <text:p text:style-name="P93">35</text:p>
          </table:table-cell>
          <table:table-cell table:style-name="Tableau18.B3" office:value-type="float" office:value="29">
            <text:p text:style-name="P93">29</text:p>
          </table:table-cell>
          <table:table-cell table:style-name="Tableau18.B3" office:value-type="float" office:value="17">
            <text:p text:style-name="P93">17</text:p>
          </table:table-cell>
          <table:table-cell table:style-name="Tableau18.B3" office:value-type="float" office:value="25">
            <text:p text:style-name="P93">25</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6">
            <text:p text:style-name="P93">16</text:p>
          </table:table-cell>
          <table:table-cell table:style-name="Tableau18.B3" office:value-type="float" office:value="13">
            <text:p text:style-name="P93">13</text:p>
          </table:table-cell>
          <table:table-cell table:style-name="Tableau18.B3" office:value-type="float" office:value="11">
            <text:p text:style-name="P93">11</text:p>
          </table:table-cell>
          <table:table-cell table:style-name="Tableau18.B3" office:value-type="float" office:value="7">
            <text:p text:style-name="P93">7</text:p>
          </table:table-cell>
          <table:table-cell table:style-name="Tableau18.B3" office:value-type="float" office:value="0">
            <text:p text:style-name="P93">0</text:p>
          </table:table-cell>
          <table:table-cell table:style-name="Tableau18.B3" office:value-type="float" office:value="1">
            <text:p text:style-name="P93">1</text:p>
          </table:table-cell>
        </table:table-row>
        <table:table-row>
          <table:table-cell table:style-name="Tableau18.A1" office:value-type="string">
            <text:p text:style-name="P94">Daoine tí </text:p>
          </table:table-cell>
          <table:table-cell table:style-name="Tableau18.B3" office:value-type="float" office:value="45">
            <text:p text:style-name="P93">45</text:p>
          </table:table-cell>
          <table:table-cell table:style-name="Tableau18.B3" office:value-type="float" office:value="41">
            <text:p text:style-name="P93">41</text:p>
          </table:table-cell>
          <table:table-cell table:style-name="Tableau18.B3" office:value-type="float" office:value="32">
            <text:p text:style-name="P93">32</text:p>
          </table:table-cell>
          <table:table-cell table:style-name="Tableau18.B3" office:value-type="float" office:value="26">
            <text:p text:style-name="P93">26</text:p>
          </table:table-cell>
          <table:table-cell table:style-name="Tableau18.B3" office:value-type="float" office:value="28">
            <text:p text:style-name="P93">28</text:p>
          </table:table-cell>
          <table:table-cell table:style-name="Tableau18.B3" office:value-type="float" office:value="30">
            <text:p text:style-name="P93">30</text:p>
          </table:table-cell>
          <table:table-cell table:style-name="Tableau18.B3" office:value-type="float" office:value="22">
            <text:p text:style-name="P93">22</text:p>
          </table:table-cell>
          <table:table-cell table:style-name="Tableau18.B3" office:value-type="float" office:value="22">
            <text:p text:style-name="P93">22</text:p>
          </table:table-cell>
          <table:table-cell table:style-name="Tableau18.B3" office:value-type="float" office:value="20">
            <text:p text:style-name="P93">20</text:p>
          </table:table-cell>
          <table:table-cell table:style-name="Tableau18.B3" office:value-type="float" office:value="17">
            <text:p text:style-name="P93">17</text:p>
          </table:table-cell>
          <table:table-cell table:style-name="Tableau18.B3" office:value-type="float" office:value="24">
            <text:p text:style-name="P93">24</text:p>
          </table:table-cell>
          <table:table-cell table:style-name="Tableau18.B3" office:value-type="float" office:value="13">
            <text:p text:style-name="P93">13</text:p>
          </table:table-cell>
          <table:table-cell table:style-name="Tableau18.B3" office:value-type="float" office:value="16">
            <text:p text:style-name="P93">16</text:p>
          </table:table-cell>
          <table:table-cell table:style-name="Tableau18.B3" office:value-type="float" office:value="18">
            <text:p text:style-name="P93">18</text:p>
          </table:table-cell>
          <table:table-cell table:style-name="Tableau18.B3" office:value-type="float" office:value="9">
            <text:p text:style-name="P93">9</text:p>
          </table:table-cell>
          <table:table-cell table:style-name="Tableau18.B3" office:value-type="float" office:value="7">
            <text:p text:style-name="P93">7</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Dífhostaithe </text:p>
          </table:table-cell>
          <table:table-cell table:style-name="Tableau18.B3" office:value-type="float" office:value="47">
            <text:p text:style-name="P93">47</text:p>
          </table:table-cell>
          <table:table-cell table:style-name="Tableau18.B3" office:value-type="float" office:value="32">
            <text:p text:style-name="P93">32</text:p>
          </table:table-cell>
          <table:table-cell table:style-name="Tableau18.B3" office:value-type="float" office:value="38">
            <text:p text:style-name="P93">38</text:p>
          </table:table-cell>
          <table:table-cell table:style-name="Tableau18.B3" office:value-type="float" office:value="27">
            <text:p text:style-name="P93">27</text:p>
          </table:table-cell>
          <table:table-cell table:style-name="Tableau18.B3" office:value-type="float" office:value="25">
            <text:p text:style-name="P93">25</text:p>
          </table:table-cell>
          <table:table-cell table:style-name="Tableau18.B3" office:value-type="float" office:value="22">
            <text:p text:style-name="P93">22</text:p>
          </table:table-cell>
          <table:table-cell table:style-name="Tableau18.B3" office:value-type="float" office:value="40">
            <text:p text:style-name="P93">40</text:p>
          </table:table-cell>
          <table:table-cell table:style-name="Tableau18.B3" office:value-type="float" office:value="39">
            <text:p text:style-name="P93">39</text:p>
          </table:table-cell>
          <table:table-cell table:style-name="Tableau18.B3" office:value-type="float" office:value="15">
            <text:p text:style-name="P93">15</text:p>
          </table:table-cell>
          <table:table-cell table:style-name="Tableau18.B3" office:value-type="float" office:value="23">
            <text:p text:style-name="P93">23</text:p>
          </table:table-cell>
          <table:table-cell table:style-name="Tableau18.B3" office:value-type="float" office:value="14">
            <text:p text:style-name="P93">14</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12">
            <text:p text:style-name="P93">12</text:p>
          </table:table-cell>
          <table:table-cell table:style-name="Tableau18.B3" office:value-type="float" office:value="7">
            <text:p text:style-name="P93">7</text:p>
          </table:table-cell>
          <table:table-cell table:style-name="Tableau18.B3" office:value-type="float" office:value="1">
            <text:p text:style-name="P93">1</text:p>
          </table:table-cell>
          <table:table-cell table:style-name="Tableau18.B3" office:value-type="float" office:value="2">
            <text:p text:style-name="P93">2</text:p>
          </table:table-cell>
        </table:table-row>
        <table:table-row>
          <table:table-cell table:style-name="Tableau18.A1" office:value-type="string">
            <text:p text:style-name="P94">Ar scor</text:p>
          </table:table-cell>
          <table:table-cell table:style-name="Tableau18.B3" office:value-type="float" office:value="41">
            <text:p text:style-name="P93">41</text:p>
          </table:table-cell>
          <table:table-cell table:style-name="Tableau18.B3" office:value-type="float" office:value="48">
            <text:p text:style-name="P93">48</text:p>
          </table:table-cell>
          <table:table-cell table:style-name="Tableau18.B3" office:value-type="float" office:value="44">
            <text:p text:style-name="P93">44</text:p>
          </table:table-cell>
          <table:table-cell table:style-name="Tableau18.B3" office:value-type="float" office:value="28">
            <text:p text:style-name="P93">28</text:p>
          </table:table-cell>
          <table:table-cell table:style-name="Tableau18.B3" office:value-type="float" office:value="31">
            <text:p text:style-name="P93">31</text:p>
          </table:table-cell>
          <table:table-cell table:style-name="Tableau18.B3" office:value-type="float" office:value="33">
            <text:p text:style-name="P93">33</text:p>
          </table:table-cell>
          <table:table-cell table:style-name="Tableau18.B3" office:value-type="float" office:value="11">
            <text:p text:style-name="P93">11</text:p>
          </table:table-cell>
          <table:table-cell table:style-name="Tableau18.B3" office:value-type="float" office:value="19">
            <text:p text:style-name="P93">19</text:p>
          </table:table-cell>
          <table:table-cell table:style-name="Tableau18.B3" office:value-type="float" office:value="28">
            <text:p text:style-name="P93">28</text:p>
          </table:table-cell>
          <table:table-cell table:style-name="Tableau18.B3" office:value-type="float" office:value="7">
            <text:p text:style-name="P93">7</text:p>
          </table:table-cell>
          <table:table-cell table:style-name="Tableau18.B3" office:value-type="float" office:value="21">
            <text:p text:style-name="P93">21</text:p>
          </table:table-cell>
          <table:table-cell table:style-name="Tableau18.B3" office:value-type="float" office:value="16">
            <text:p text:style-name="P93">16</text:p>
          </table:table-cell>
          <table:table-cell table:style-name="Tableau18.B3" office:value-type="float" office:value="9">
            <text:p text:style-name="P93">9</text:p>
          </table:table-cell>
          <table:table-cell table:style-name="Tableau18.B3" office:value-type="float" office:value="14">
            <text:p text:style-name="P93">14</text:p>
          </table:table-cell>
          <table:table-cell table:style-name="Tableau18.B3" office:value-type="float" office:value="12">
            <text:p text:style-name="P93">12</text:p>
          </table:table-cell>
          <table:table-cell table:style-name="Tableau18.B3" office:value-type="float" office:value="7">
            <text:p text:style-name="P93">7</text:p>
          </table:table-cell>
          <table:table-cell table:style-name="Tableau18.B3" office:value-type="float" office:value="2">
            <text:p text:style-name="P93">2</text:p>
          </table:table-cell>
          <table:table-cell table:style-name="Tableau18.B3" office:value-type="float" office:value="2">
            <text:p text:style-name="P93">2</text:p>
          </table:table-cell>
        </table:table-row>
        <table:table-row>
          <table:table-cell table:style-name="Tableau18.A1" office:value-type="string">
            <text:p text:style-name="P94">Mic léinn </text:p>
          </table:table-cell>
          <table:table-cell table:style-name="Tableau18.B3" office:value-type="float" office:value="37">
            <text:p text:style-name="P93">37</text:p>
          </table:table-cell>
          <table:table-cell table:style-name="Tableau18.B3" office:value-type="float" office:value="19">
            <text:p text:style-name="P93">19</text:p>
          </table:table-cell>
          <table:table-cell table:style-name="Tableau18.B3" office:value-type="float" office:value="30">
            <text:p text:style-name="P93">30</text:p>
          </table:table-cell>
          <table:table-cell table:style-name="Tableau18.B3" office:value-type="float" office:value="28">
            <text:p text:style-name="P93">28</text:p>
          </table:table-cell>
          <table:table-cell table:style-name="Tableau18.B3" office:value-type="float" office:value="24">
            <text:p text:style-name="P93">24</text:p>
          </table:table-cell>
          <table:table-cell table:style-name="Tableau18.B3" office:value-type="float" office:value="23">
            <text:p text:style-name="P93">23</text:p>
          </table:table-cell>
          <table:table-cell table:style-name="Tableau18.B3" office:value-type="float" office:value="28">
            <text:p text:style-name="P93">28</text:p>
          </table:table-cell>
          <table:table-cell table:style-name="Tableau18.B3" office:value-type="float" office:value="31">
            <text:p text:style-name="P93">31</text:p>
          </table:table-cell>
          <table:table-cell table:style-name="Tableau18.B3" office:value-type="float" office:value="23">
            <text:p text:style-name="P93">23</text:p>
          </table:table-cell>
          <table:table-cell table:style-name="Tableau18.B3" office:value-type="float" office:value="20">
            <text:p text:style-name="P93">20</text:p>
          </table:table-cell>
          <table:table-cell table:style-name="Tableau18.B3" office:value-type="float" office:value="14">
            <text:p text:style-name="P93">14</text:p>
          </table:table-cell>
          <table:table-cell table:style-name="Tableau18.B3" office:value-type="float" office:value="18">
            <text:p text:style-name="P93">18</text:p>
          </table:table-cell>
          <table:table-cell table:style-name="Tableau18.B3" office:value-type="float" office:value="33">
            <text:p text:style-name="P93">33</text:p>
          </table:table-cell>
          <table:table-cell table:style-name="Tableau18.B3" office:value-type="float" office:value="18">
            <text:p text:style-name="P93">18</text:p>
          </table:table-cell>
          <table:table-cell table:style-name="Tableau18.B3" office:value-type="float" office:value="15">
            <text:p text:style-name="P93">15</text:p>
          </table:table-cell>
          <table:table-cell table:style-name="Tableau18.B3" office:value-type="float" office:value="15">
            <text:p text:style-name="P93">15</text:p>
          </table:table-cell>
          <table:table-cell table:style-name="Tableau18.B3" office:value-type="float" office:value="0">
            <text:p text:style-name="P93">0</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Deacrachtaí billí a íoc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An chuid is mó den am </text:p>
          </table:table-cell>
          <table:table-cell table:style-name="Tableau18.B3" office:value-type="float" office:value="57">
            <text:p text:style-name="P93">57</text:p>
          </table:table-cell>
          <table:table-cell table:style-name="Tableau18.B3" office:value-type="float" office:value="38">
            <text:p text:style-name="P93">38</text:p>
          </table:table-cell>
          <table:table-cell table:style-name="Tableau18.B3" office:value-type="float" office:value="34">
            <text:p text:style-name="P93">34</text:p>
          </table:table-cell>
          <table:table-cell table:style-name="Tableau18.B3" office:value-type="float" office:value="28">
            <text:p text:style-name="P93">28</text:p>
          </table:table-cell>
          <table:table-cell table:style-name="Tableau18.B3" office:value-type="float" office:value="24">
            <text:p text:style-name="P93">24</text:p>
          </table:table-cell>
          <table:table-cell table:style-name="Tableau18.B3" office:value-type="float" office:value="24">
            <text:p text:style-name="P93">24</text:p>
          </table:table-cell>
          <table:table-cell table:style-name="Tableau18.B3" office:value-type="float" office:value="31">
            <text:p text:style-name="P93">31</text:p>
          </table:table-cell>
          <table:table-cell table:style-name="Tableau18.B3" office:value-type="float" office:value="36">
            <text:p text:style-name="P93">36</text:p>
          </table:table-cell>
          <table:table-cell table:style-name="Tableau18.B3" office:value-type="float" office:value="17">
            <text:p text:style-name="P93">17</text:p>
          </table:table-cell>
          <table:table-cell table:style-name="Tableau18.B3" office:value-type="float" office:value="24">
            <text:p text:style-name="P93">24</text:p>
          </table:table-cell>
          <table:table-cell table:style-name="Tableau18.B3" office:value-type="float" office:value="17">
            <text:p text:style-name="P93">17</text:p>
          </table:table-cell>
          <table:table-cell table:style-name="Tableau18.B3" office:value-type="float" office:value="12">
            <text:p text:style-name="P93">12</text:p>
          </table:table-cell>
          <table:table-cell table:style-name="Tableau18.B3" office:value-type="float" office:value="15">
            <text:p text:style-name="P93">15</text:p>
          </table:table-cell>
          <table:table-cell table:style-name="Tableau18.B3" office:value-type="float" office:value="17">
            <text:p text:style-name="P93">17</text:p>
          </table:table-cell>
          <table:table-cell table:style-name="Tableau18.B3" office:value-type="float" office:value="9">
            <text:p text:style-name="P93">9</text:p>
          </table:table-cell>
          <table:table-cell table:style-name="Tableau18.B3" office:value-type="float" office:value="6">
            <text:p text:style-name="P93">6</text:p>
          </table:table-cell>
          <table:table-cell table:style-name="Tableau18.B3" office:value-type="float" office:value="1">
            <text:p text:style-name="P93">1</text:p>
          </table:table-cell>
          <table:table-cell table:style-name="Tableau18.B3" office:value-type="float" office:value="0">
            <text:p text:style-name="P93">0</text:p>
          </table:table-cell>
        </table:table-row>
        <table:table-row>
          <table:table-cell table:style-name="Tableau18.A1" office:value-type="string">
            <text:p text:style-name="P94">Ó am go ham </text:p>
          </table:table-cell>
          <table:table-cell table:style-name="Tableau18.B3" office:value-type="float" office:value="48">
            <text:p text:style-name="P93">48</text:p>
          </table:table-cell>
          <table:table-cell table:style-name="Tableau18.B3" office:value-type="float" office:value="35">
            <text:p text:style-name="P93">35</text:p>
          </table:table-cell>
          <table:table-cell table:style-name="Tableau18.B3" office:value-type="float" office:value="34">
            <text:p text:style-name="P93">34</text:p>
          </table:table-cell>
          <table:table-cell table:style-name="Tableau18.B3" office:value-type="float" office:value="27">
            <text:p text:style-name="P93">27</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31">
            <text:p text:style-name="P93">31</text:p>
          </table:table-cell>
          <table:table-cell table:style-name="Tableau18.B3" office:value-type="float" office:value="28">
            <text:p text:style-name="P93">28</text:p>
          </table:table-cell>
          <table:table-cell table:style-name="Tableau18.B3" office:value-type="float" office:value="20">
            <text:p text:style-name="P93">20</text:p>
          </table:table-cell>
          <table:table-cell table:style-name="Tableau18.B3" office:value-type="float" office:value="22">
            <text:p text:style-name="P93">22</text:p>
          </table:table-cell>
          <table:table-cell table:style-name="Tableau18.B3" office:value-type="float" office:value="18">
            <text:p text:style-name="P93">18</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2">
            <text:p text:style-name="P93">12</text:p>
          </table:table-cell>
          <table:table-cell table:style-name="Tableau18.B3" office:value-type="float" office:value="9">
            <text:p text:style-name="P93">9</text:p>
          </table:table-cell>
          <table:table-cell table:style-name="Tableau18.B3" office:value-type="float" office:value="0">
            <text:p text:style-name="P93">0</text:p>
          </table:table-cell>
          <table:table-cell table:style-name="Tableau18.B3" office:value-type="float" office:value="1">
            <text:p text:style-name="P93">1</text:p>
          </table:table-cell>
        </table:table-row>
        <table:table-row>
          <table:table-cell table:style-name="Tableau18.A1" office:value-type="string">
            <text:p text:style-name="P94">Beagnach riamh / Riamh </text:p>
          </table:table-cell>
          <table:table-cell table:style-name="Tableau18.B3" office:value-type="float" office:value="39">
            <text:p text:style-name="P93">39</text:p>
          </table:table-cell>
          <table:table-cell table:style-name="Tableau18.B3" office:value-type="float" office:value="38">
            <text:p text:style-name="P93">38</text:p>
          </table:table-cell>
          <table:table-cell table:style-name="Tableau18.B3" office:value-type="float" office:value="35">
            <text:p text:style-name="P93">35</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9">
            <text:p text:style-name="P93">29</text:p>
          </table:table-cell>
          <table:table-cell table:style-name="Tableau18.B3" office:value-type="float" office:value="25">
            <text:p text:style-name="P93">25</text:p>
          </table:table-cell>
          <table:table-cell table:style-name="Tableau18.B3" office:value-type="float" office:value="24">
            <text:p text:style-name="P93">24</text:p>
          </table:table-cell>
          <table:table-cell table:style-name="Tableau18.B3" office:value-type="float" office:value="24">
            <text:p text:style-name="P93">24</text:p>
          </table:table-cell>
          <table:table-cell table:style-name="Tableau18.B3" office:value-type="float" office:value="20">
            <text:p text:style-name="P93">20</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8">
            <text:p text:style-name="P93">8</text:p>
          </table:table-cell>
          <table:table-cell table:style-name="Tableau18.B3" office:value-type="float" office:value="2">
            <text:p text:style-name="P93">2</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Uirbiú suibiachtúi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Ceantar tuaithe nó sráidbhaile </text:p>
          </table:table-cell>
          <table:table-cell table:style-name="Tableau18.B3" office:value-type="float" office:value="41">
            <text:p text:style-name="P93">41</text:p>
          </table:table-cell>
          <table:table-cell table:style-name="Tableau18.B3" office:value-type="float" office:value="38">
            <text:p text:style-name="P93">38</text:p>
          </table:table-cell>
          <table:table-cell table:style-name="Tableau18.B3" office:value-type="float" office:value="35">
            <text:p text:style-name="P93">35</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9">
            <text:p text:style-name="P93">29</text:p>
          </table:table-cell>
          <table:table-cell table:style-name="Tableau18.B3" office:value-type="float" office:value="28">
            <text:p text:style-name="P93">28</text:p>
          </table:table-cell>
          <table:table-cell table:style-name="Tableau18.B3" office:value-type="float" office:value="22">
            <text:p text:style-name="P93">22</text:p>
          </table:table-cell>
          <table:table-cell table:style-name="Tableau18.B3" office:value-type="float" office:value="20">
            <text:p text:style-name="P93">20</text:p>
          </table:table-cell>
          <table:table-cell table:style-name="Tableau18.B3" office:value-type="float" office:value="21">
            <text:p text:style-name="P93">21</text:p>
          </table:table-cell>
          <table:table-cell table:style-name="Tableau18.B3" office:value-type="float" office:value="19">
            <text:p text:style-name="P93">19</text:p>
          </table:table-cell>
          <table:table-cell table:style-name="Tableau18.B3" office:value-type="float" office:value="15">
            <text:p text:style-name="P93">15</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1">
            <text:p text:style-name="P93">11</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2">
            <text:p text:style-name="P93">2</text:p>
          </table:table-cell>
        </table:table-row>
        <table:table-row>
          <table:table-cell table:style-name="Tableau18.A1" office:value-type="string">
            <text:p text:style-name="P94">Baile beag nó meánmhéide</text:p>
          </table:table-cell>
          <table:table-cell table:style-name="Tableau18.B3" office:value-type="float" office:value="42">
            <text:p text:style-name="P93">42</text:p>
          </table:table-cell>
          <table:table-cell table:style-name="Tableau18.B3" office:value-type="float" office:value="38">
            <text:p text:style-name="P93">38</text:p>
          </table:table-cell>
          <table:table-cell table:style-name="Tableau18.B3" office:value-type="float" office:value="34">
            <text:p text:style-name="P93">34</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5">
            <text:p text:style-name="P93">25</text:p>
          </table:table-cell>
          <table:table-cell table:style-name="Tableau18.B3" office:value-type="float" office:value="24">
            <text:p text:style-name="P93">24</text:p>
          </table:table-cell>
          <table:table-cell table:style-name="Tableau18.B3" office:value-type="float" office:value="19">
            <text:p text:style-name="P93">19</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3">
            <text:p text:style-name="P93">13</text:p>
          </table:table-cell>
          <table:table-cell table:style-name="Tableau18.B3" office:value-type="float" office:value="13">
            <text:p text:style-name="P93">13</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Baile mór </text:p>
          </table:table-cell>
          <table:table-cell table:style-name="Tableau18.B3" office:value-type="float" office:value="43">
            <text:p text:style-name="P93">43</text:p>
          </table:table-cell>
          <table:table-cell table:style-name="Tableau18.B3" office:value-type="float" office:value="35">
            <text:p text:style-name="P93">35</text:p>
          </table:table-cell>
          <table:table-cell table:style-name="Tableau18.B3" office:value-type="float" office:value="36">
            <text:p text:style-name="P93">36</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27">
            <text:p text:style-name="P93">27</text:p>
          </table:table-cell>
          <table:table-cell table:style-name="Tableau18.B3" office:value-type="float" office:value="27">
            <text:p text:style-name="P93">27</text:p>
          </table:table-cell>
          <table:table-cell table:style-name="Tableau18.B3" office:value-type="float" office:value="30">
            <text:p text:style-name="P93">30</text:p>
          </table:table-cell>
          <table:table-cell table:style-name="Tableau18.B3" office:value-type="float" office:value="24">
            <text:p text:style-name="P93">24</text:p>
          </table:table-cell>
          <table:table-cell table:style-name="Tableau18.B3" office:value-type="float" office:value="23">
            <text:p text:style-name="P93">23</text:p>
          </table:table-cell>
          <table:table-cell table:style-name="Tableau18.B3" office:value-type="float" office:value="17">
            <text:p text:style-name="P93">17</text:p>
          </table:table-cell>
          <table:table-cell table:style-name="Tableau18.B3" office:value-type="float" office:value="17">
            <text:p text:style-name="P93">17</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Íomhá den Aontas Eorpach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Dearfach </text:p>
          </table:table-cell>
          <table:table-cell table:style-name="Tableau18.B3" office:value-type="float" office:value="40">
            <text:p text:style-name="P93">40</text:p>
          </table:table-cell>
          <table:table-cell table:style-name="Tableau18.B3" office:value-type="float" office:value="36">
            <text:p text:style-name="P93">36</text:p>
          </table:table-cell>
          <table:table-cell table:style-name="Tableau18.B3" office:value-type="float" office:value="34">
            <text:p text:style-name="P93">34</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5">
            <text:p text:style-name="P93">25</text:p>
          </table:table-cell>
          <table:table-cell table:style-name="Tableau18.B3" office:value-type="float" office:value="25">
            <text:p text:style-name="P93">25</text:p>
          </table:table-cell>
          <table:table-cell table:style-name="Tableau18.B3" office:value-type="float" office:value="23">
            <text:p text:style-name="P93">23</text:p>
          </table:table-cell>
          <table:table-cell table:style-name="Tableau18.B3" office:value-type="float" office:value="18">
            <text:p text:style-name="P93">18</text:p>
          </table:table-cell>
          <table:table-cell table:style-name="Tableau18.B3" office:value-type="float" office:value="17">
            <text:p text:style-name="P93">17</text:p>
          </table:table-cell>
          <table:table-cell table:style-name="Tableau18.B3" office:value-type="float" office:value="17">
            <text:p text:style-name="P93">17</text:p>
          </table:table-cell>
          <table:table-cell table:style-name="Tableau18.B3" office:value-type="float" office:value="15">
            <text:p text:style-name="P93">15</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Neodrach </text:p>
          </table:table-cell>
          <table:table-cell table:style-name="Tableau18.B3" office:value-type="float" office:value="43">
            <text:p text:style-name="P93">43</text:p>
          </table:table-cell>
          <table:table-cell table:style-name="Tableau18.B3" office:value-type="float" office:value="37">
            <text:p text:style-name="P93">37</text:p>
          </table:table-cell>
          <table:table-cell table:style-name="Tableau18.B3" office:value-type="float" office:value="36">
            <text:p text:style-name="P93">36</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1">
            <text:p text:style-name="P93">21</text:p>
          </table:table-cell>
          <table:table-cell table:style-name="Tableau18.B3" office:value-type="float" office:value="19">
            <text:p text:style-name="P93">19</text:p>
          </table:table-cell>
          <table:table-cell table:style-name="Tableau18.B3" office:value-type="float" office:value="17">
            <text:p text:style-name="P93">17</text:p>
          </table:table-cell>
          <table:table-cell table:style-name="Tableau18.B3" office:value-type="float" office:value="14">
            <text:p text:style-name="P93">14</text:p>
          </table:table-cell>
          <table:table-cell table:style-name="Tableau18.B3" office:value-type="float" office:value="15">
            <text:p text:style-name="P93">15</text:p>
          </table:table-cell>
          <table:table-cell table:style-name="Tableau18.B3" office:value-type="float" office:value="13">
            <text:p text:style-name="P93">13</text:p>
          </table:table-cell>
          <table:table-cell table:style-name="Tableau18.B3" office:value-type="float" office:value="12">
            <text:p text:style-name="P93">12</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Diúltach </text:p>
          </table:table-cell>
          <table:table-cell table:style-name="Tableau18.B3" office:value-type="float" office:value="46">
            <text:p text:style-name="P93">46</text:p>
          </table:table-cell>
          <table:table-cell table:style-name="Tableau18.B3" office:value-type="float" office:value="39">
            <text:p text:style-name="P93">39</text:p>
          </table:table-cell>
          <table:table-cell table:style-name="Tableau18.B3" office:value-type="float" office:value="35">
            <text:p text:style-name="P93">35</text:p>
          </table:table-cell>
          <table:table-cell table:style-name="Tableau18.B3" office:value-type="float" office:value="26">
            <text:p text:style-name="P93">26</text:p>
          </table:table-cell>
          <table:table-cell table:style-name="Tableau18.B3" office:value-type="float" office:value="30">
            <text:p text:style-name="P93">30</text:p>
          </table:table-cell>
          <table:table-cell table:style-name="Tableau18.B3" office:value-type="float" office:value="29">
            <text:p text:style-name="P93">29</text:p>
          </table:table-cell>
          <table:table-cell table:style-name="Tableau18.B3" office:value-type="float" office:value="26">
            <text:p text:style-name="P93">26</text:p>
          </table:table-cell>
          <table:table-cell table:style-name="Tableau18.B3" office:value-type="float" office:value="28">
            <text:p text:style-name="P93">28</text:p>
          </table:table-cell>
          <table:table-cell table:style-name="Tableau18.B3" office:value-type="float" office:value="20">
            <text:p text:style-name="P93">20</text:p>
          </table:table-cell>
          <table:table-cell table:style-name="Tableau18.B3" office:value-type="float" office:value="19">
            <text:p text:style-name="P93">19</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7">
            <text:p text:style-name="P93">7</text:p>
          </table:table-cell>
          <table:table-cell table:style-name="Tableau18.B3" office:value-type="float" office:value="2">
            <text:p text:style-name="P93">2</text:p>
          </table:table-cell>
          <table:table-cell table:style-name="Tableau18.B3" office:value-type="float" office:value="2">
            <text:p text:style-name="P93">2</text:p>
          </table:table-cell>
        </table:table-row>
        <table:table-row>
          <table:table-cell table:style-name="Tableau18.A4" table:number-columns-spanned="19" office:value-type="string">
            <text:p text:style-name="P77">Sástacht le cáilíocht na beath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text:span text:style-name="T2">Sásta</text:span> </text:p>
          </table:table-cell>
          <table:table-cell table:style-name="Tableau18.B3" office:value-type="float" office:value="40">
            <text:p text:style-name="P93">40</text:p>
          </table:table-cell>
          <table:table-cell table:style-name="Tableau18.B3" office:value-type="float" office:value="36">
            <text:p text:style-name="P93">36</text:p>
          </table:table-cell>
          <table:table-cell table:style-name="Tableau18.B3" office:value-type="float" office:value="34">
            <text:p text:style-name="P93">34</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5">
            <text:p text:style-name="P93">25</text:p>
          </table:table-cell>
          <table:table-cell table:style-name="Tableau18.B3" office:value-type="float" office:value="24">
            <text:p text:style-name="P93">24</text:p>
          </table:table-cell>
          <table:table-cell table:style-name="Tableau18.B3" office:value-type="float" office:value="21">
            <text:p text:style-name="P93">21</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Ní raibh mé <text:span text:style-name="T2">sásta</text:span> </text:p>
          </table:table-cell>
          <table:table-cell table:style-name="Tableau18.B3" office:value-type="float" office:value="52">
            <text:p text:style-name="P93">52</text:p>
          </table:table-cell>
          <table:table-cell table:style-name="Tableau18.B3" office:value-type="float" office:value="42">
            <text:p text:style-name="P93">42</text:p>
          </table:table-cell>
          <table:table-cell table:style-name="Tableau18.B3" office:value-type="float" office:value="38">
            <text:p text:style-name="P93">38</text:p>
          </table:table-cell>
          <table:table-cell table:style-name="Tableau18.B3" office:value-type="float" office:value="27">
            <text:p text:style-name="P93">27</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30">
            <text:p text:style-name="P93">30</text:p>
          </table:table-cell>
          <table:table-cell table:style-name="Tableau18.B3" office:value-type="float" office:value="30">
            <text:p text:style-name="P93">30</text:p>
          </table:table-cell>
          <table:table-cell table:style-name="Tableau18.B3" office:value-type="float" office:value="18">
            <text:p text:style-name="P93">18</text:p>
          </table:table-cell>
          <table:table-cell table:style-name="Tableau18.B3" office:value-type="float" office:value="20">
            <text:p text:style-name="P93">20</text:p>
          </table:table-cell>
          <table:table-cell table:style-name="Tableau18.B3" office:value-type="float" office:value="20">
            <text:p text:style-name="P93">20</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16">
            <text:p text:style-name="P93">16</text:p>
          </table:table-cell>
          <table:table-cell table:style-name="Tableau18.B3" office:value-type="float" office:value="10">
            <text:p text:style-name="P93">10</text:p>
          </table:table-cell>
          <table:table-cell table:style-name="Tableau18.B3" office:value-type="float" office:value="7">
            <text:p text:style-name="P93">7</text:p>
          </table:table-cell>
          <table:table-cell table:style-name="Tableau18.B3" office:value-type="float" office:value="0">
            <text:p text:style-name="P93">0</text:p>
          </table:table-cell>
          <table:table-cell table:style-name="Tableau18.B3" office:value-type="float" office:value="1">
            <text:p text:style-name="P93">1</text:p>
          </table:table-cell>
        </table:table-row>
      </table:table>
      <text:p text:style-name="P21"/>
      <text:h text:style-name="P16" text:outline-level="2"><text:bookmark-start text:name="__RefHeading___Toc316622_3078747257"/>Cáilíocht saoil san Aontas agus i dtíortha eile<text:bookmark-end text:name="__RefHeading___Toc316622_3078747257"/></text:h>
      <text:p text:style-name="P21">Ag tógáil ar na ranna roimhe seo maidir le cáilíocht saoil laistigh den Aontas Eorpach, lena n-áirítear a éabhlóid, a phríomh-chomhpháirteanna, agus réimsí le feabhsú, cuireann an roinn seo braistintí i gcomhthéacs idirnáisiúnta níos leithne. Déantar iniúchadh ann ar an gcaoi a ndéanann Eorpaigh measúnú ar cháilíocht saoil san Aontas Eorpach i gcomparáid leis an gcaoi a ndéanann siad measúnú ar cháilíocht saoil i bpríomhghníomhaithe domhanda. Tugann an chomparáid sin léargas ar an gcaoi a seasann saoránaigh an Aontais ar fud an domhain agus ar an gcaoi a ndéanann siad meastóireacht ar a cháilíocht saoil i gcomparáid le córais dhomhanda eile.</text:p>
      <text:p text:style-name="P21">Ar leibhéal an Aontais, is gnách le tromlach mhuintir na hEorpa féachaint ar an gcáilíocht saoil san Aontas Eorpach ar bhealach níos fearr ná mar a fheictear sna Stáit Aontaithe agus sa tSín araon. I gcomparáid leis na Stáit Aontaithe, measann tromlach soiléir na bhfreagróirí go bhfuil cáilíocht na beatha san Aontas níos fearr. Ar an iomlán, deir 62% de mhuintir na hEorpa go bhfuil cáilíocht saoil san Aontas níos fearr ná mar atá sna Stáit Aontaithe, lena n-áirítear 24% a deir go bhfuil sé i bhfad níos fearr agus 38% a deir go bhfuil sé rud beag níos fearr. Os a choinne sin, measann 28 % go bhfuil an cháilíocht saoil san Aontas níos measa, lena n-áirítear 20 % a deir go bhfuil sí rud beag níos measa agus 8 % a deir go bhfuil sí níos measa. Measann céatadán beag go bhfuil sé mar an gcéanna (3%) nó nach bhfuil siad in ann tuairim a thabhairt (7%).</text:p>
      <text:p text:style-name="P21">Tá an bhearna níos suntasaí fós i gcomparáid leis an tSín. Measann níos mó ná dhá thrian de na freagróirí (67%) go bhfuil cáilíocht na beatha san Aontas níos fearr, lena n-áirítear 31% a deir i bhfad níos fearr agus 36% níos fearr. I gcodarsnacht leis sin, ní chreideann ach 23% go bhfuil sé níos measa, lena n-áirítear 16% beagán níos measa agus 7% níos measa, cé nach bhfuil a fhios ag 9%.</text:p>
      <text:p text:style-name="P21">Ar an iomlán, léiríonn na torthaí sin go bhfuil dearcadh dearfach ag muintir na hEorpa ar cháilíocht saoil an Aontais i gcomparáid dhomhanda, go háirithe i gcomparáid leis an tSín. Cé go bhfuil braistintí beagán níos cothroime agus comparáid á déanamh idir an tAontas agus na Stáit Aontaithe, measann tromlach soiléir fós go gcuireann an tAontas dálaí maireachtála níos fearr ar fáil, rud a threisíonn suíomh an Aontais mar thimpeallacht atá réasúnta fabhrach ó thaobh cáilíocht saoil de.</text:p>
      <text:p text:style-name="P21"><draw:g text:anchor-type="paragraph" draw:z-index="47" draw:name="Forme50" draw:style-name="gr9"><draw:frame draw:style-name="gr212" draw:text-style-name="P105" svg:width="16.468cm" svg:height="3.7cm" svg:x="0.395cm" svg:y="2.013cm"><draw:image xlink:href="Pictures/10000000000004F40000011D900254141842B19E.png" xlink:type="simple" xlink:show="embed" xlink:actuate="onLoad" draw:mime-type="image/png"><text:p/></draw:image></draw:frame><draw:frame draw:style-name="gr213" draw:text-style-name="P108" svg:width="2.857cm" svg:height="0.578cm" svg:x="0.563cm" svg:y="1.413cm"><draw:text-box><text:p text:style-name="P106"><text:span text:style-name="T41">Na Stáit Aontaithe</text:span></text:p></draw:text-box></draw:frame><draw:frame draw:style-name="gr214" draw:text-style-name="P108" svg:width="1.239cm" svg:height="0.902cm" svg:x="0.625cm" svg:y="3.942cm"><draw:text-box><text:p text:style-name="P106"><text:span text:style-name="T41">an tSín</text:span></text:p></draw:text-box></draw:frame><draw:frame draw:style-name="gr215" draw:text-style-name="P105" svg:width="12.898cm" svg:height="0.246cm" svg:x="0.565cm" svg:y="6.212cm"><draw:image xlink:href="Pictures/100000000000068A00000020DA4D597FD4CC09FA.png" xlink:type="simple" xlink:show="embed" xlink:actuate="onLoad" draw:mime-type="image/png"><text:p/></draw:image></draw:frame><draw:frame draw:style-name="gr216" draw:text-style-name="P105" svg:width="2.162cm" svg:height="0.902cm" svg:x="0.002cm" svg:y="6.512cm"><draw:text-box><text:p text:style-name="P113"><text:span text:style-name="T41">I bhfad níos fearr </text:span></text:p></draw:text-box></draw:frame><draw:frame draw:style-name="gr217" draw:text-style-name="P105" svg:width="2.966cm" svg:height="0.578cm" svg:x="1.298cm" svg:y="6.943cm"><draw:text-box><text:p text:style-name="P113"><text:span text:style-name="T41">Beagán níos fearr</text:span></text:p></draw:text-box></draw:frame><draw:frame draw:style-name="gr218" draw:text-style-name="P105" svg:width="2.675cm" svg:height="0.902cm" svg:x="3.763cm" svg:y="6.613cm"><draw:text-box><text:p text:style-name="P113"><text:span text:style-name="T41">Beagán níos measa</text:span></text:p></draw:text-box></draw:frame><draw:frame draw:style-name="gr219" draw:text-style-name="P105" svg:width="2.587cm" svg:height="1.227cm" svg:x="6.177cm" svg:y="7.041cm"><draw:text-box><text:p text:style-name="P113"><text:span text:style-name="T41">Is cinnte go bhfuil sé níos measa</text:span></text:p></draw:text-box></draw:frame><draw:frame draw:style-name="gr220" draw:text-style-name="P105" svg:width="4.266cm" svg:height="0.902cm" svg:x="7.962cm" svg:y="6.643cm"><draw:text-box><text:p text:style-name="P113"><text:span text:style-name="T41">An rud céanna (SPONTANEOUS)</text:span></text:p></draw:text-box></draw:frame><draw:frame draw:style-name="gr221" draw:text-style-name="P105" svg:width="1.975cm" svg:height="0.902cm" svg:x="12.189cm" svg:y="7.142cm"><draw:text-box><text:p text:style-name="P113"><text:span text:style-name="T41">Níl a fhios agam</text:span></text:p></draw:text-box></draw:frame><draw:frame draw:style-name="gr222" draw:text-style-name="P108" svg:width="15.9cm" svg:height="0.902cm" svg:x="0.563cm" svg:y="0.224cm"><draw:text-box><text:p text:style-name="P106"><text:span text:style-name="T41">QA15 Go ginearálta, an ndéarfá go bhfuil cáilíocht na beatha san Aontas Eorpach níos fearr nó níos measa faoi láthair ná mar atá i ngach ceann de na tíortha sin? (AE27) (%)</text:span></text:p></draw:text-box></draw:frame></draw:g></text:p>
      <text:p text:style-name="P23">Ar fud na mBallstát uile seachas ceann amháin, measann tromlach na bhfreagróirí go bhfuil cáilíocht na beatha san Aontas Eorpach níos fearr ná mar atá sna Stáit Aontaithe, cé go bhfuil éagsúlacht mhór idir neart na braistinte sin ó thír go tír.</text:p>
      <text:p text:style-name="P21">Feictear na sciartha is airde de na freagróirí a deir gur fearr an cháilíocht saoil san Aontas sa Danmhairg agus sa tSualainn (91 %), san Fhionlainn (89 %), agus san Ísiltír (82 %) ina dhiaidh sin. Ag an taobh eile den dáileadh, feictear na sciartha is ísle de fhreagróirí a mheasann go gcuireann an tAontas cáilíocht saoil níos fearr ar fáil sa Pholainn (41 %), agus ina dhiaidh sin sa Liotuáin (44 %), sa Bhulgáir (46 %), agus sa Rómáin (47 %). Sna tíortha seo, tá braistintí níos deighilte, agus measann sciar suntasach de na freagróirí go gcuireann na Stáit Aontaithe dálaí maireachtála níos fearr ar fáil. </text:p>
      <text:p text:style-name="P21">Ag féachaint ar mheasúnuithe diúltacha, taifeadtar na sciartha is airde de fhreagróirí a deir go bhfuil cáilíocht saoil san Aontas níos measa ná mar atá sna Stáit Aontaithe sa Pholainn (44 %), sa Rómáin (40 %), sa Ghréig agus san Iodáil (39 % araon), rud a léiríonn tuairimí níos criticiúla sna tíortha sin. Is í an Pholainn an t-aon Bhallstát ina ndeir tromlach coibhneasta go bhfuil an cháilíocht saoil níos measa san Aontas i gcomparáid leis na Stáit Aontaithe.</text:p>
      <text:p text:style-name="P21"><draw:g text:anchor-type="paragraph" draw:z-index="48" draw:name="Forme51" draw:style-name="gr9"><draw:frame draw:style-name="gr205" draw:text-style-name="P105" svg:width="17.073cm" svg:height="7.873cm" svg:x="0cm" svg:y="1.122cm"><draw:image xlink:href="Pictures/10000000000005450000026E0D72DC34364E39D3.png" xlink:type="simple" xlink:show="embed" xlink:actuate="onLoad" draw:mime-type="image/png"><text:p/></draw:image></draw:frame><draw:frame draw:style-name="gr206" draw:text-style-name="P105" svg:width="14.6cm" svg:height="0.511cm" svg:x="0.499cm" svg:y="9.041cm"><draw:image xlink:href="Pictures/10000000000002740000001671A3156E04E0B7EF.png" xlink:type="simple" xlink:show="embed" xlink:actuate="onLoad" draw:mime-type="image/png"><text:p/></draw:image></draw:frame><draw:frame draw:style-name="gr207" draw:text-style-name="P108" svg:width="3.393cm" svg:height="0.578cm" svg:x="0.508cm" svg:y="9.422cm"><draw:text-box><text:p text:style-name="P106"><text:span text:style-name="T41">Iomlán ‘Níos fearr’</text:span></text:p></draw:text-box></draw:frame><draw:frame draw:style-name="gr208" draw:text-style-name="P108" svg:width="3.608cm" svg:height="0.578cm" svg:x="4.193cm" svg:y="9.452cm"><draw:text-box><text:p text:style-name="P106"><text:span text:style-name="T41">Iomlán ‘níos measa’</text:span></text:p></draw:text-box></draw:frame><draw:frame draw:style-name="gr209" draw:text-style-name="P108" svg:width="5.666cm" svg:height="0.578cm" svg:x="7.934cm" svg:y="9.452cm"><draw:text-box><text:p text:style-name="P106"><text:span text:style-name="T41">An rud céanna (SPONTANEOUS)</text:span></text:p></draw:text-box></draw:frame><draw:frame draw:style-name="gr210" draw:text-style-name="P107" svg:width="2.802cm" svg:height="0.578cm" svg:x="14.099cm" svg:y="9.452cm"><draw:text-box><text:p text:style-name="P106"><text:span text:style-name="T41">Níl a fhios agam</text:span></text:p></draw:text-box></draw:frame><draw:frame draw:style-name="gr211" draw:text-style-name="P108" svg:width="16.8cm" svg:height="0.902cm" svg:x="0.3cm" svg:y="0.222cm"><draw:text-box><text:p text:style-name="P106"><text:span text:style-name="T41">QA15.1 Go ginearálta, an ndéarfá go bhfuil cáilíocht na beatha san Aontas Eorpach níos fearr nó níos measa faoi láthair ná mar atá i ngach ceann de na tíortha sin? Na Stáit Aontaithe (%)</text:span></text:p></draw:text-box></draw:frame></draw:g></text:p>
      <text:p text:style-name="P23">I ngach Ballstát, measann tromlach coibhneasta na bhfreagróirí ar a laghad go bhfuil cáilíocht saoil an Aontais Eorpaigh níos fearr ná mar atá sa tSín, agus an tuairim sin an-láidir agus forleathan, cé go bhfuil sí éagsúil ó thaobh déine de ar fud na dtíortha.</text:p>
      <text:p text:style-name="P21">Taifeadtar na sciartha is airde de fhreagróirí a chreideann go bhfuil cáilíocht saoil san Aontas níos fearr ná mar atá sa tSín san Fhionlainn (92 %), agus ina dhiaidh sin sa tSualainn (90 %), sa Danmhairg (86 %), agus san Ísiltír (82 %). Ag an taobh eile den scála, taifeadtar na sciartha is ísle sa Bhulgáir agus sa Rómáin (48 % araon), sa Laitvia (49 %), sa Pholainn agus sa Chipir (52 % araon) áit a bhfuil cion na bhfreagróirí a mheasann go gcuireann an tAontas cáilíocht saoil níos fearr ar fáil níos ísle, agus ina bhfuil tuairimí níos scoilte. Ag féachaint ar mheasúnuithe diúltacha, breathnaítear ar na sciartha is airde de na freagróirí a deir go bhfuil an cháilíocht saoil san Aontas níos measa ná mar atá sa tSín sa Pholainn (38 %), sa Rómáin (36 %), san Ungáir agus san Iodáil (33 % araon), agus sa tSeicia (32 %).</text:p>
      <text:p text:style-name="P21"><draw:g text:anchor-type="paragraph" draw:z-index="49" draw:name="Forme52" draw:style-name="gr9"><draw:frame draw:style-name="gr198" draw:text-style-name="P105" svg:width="16.978cm" svg:height="7.698cm" svg:x="0.002cm" svg:y="1.226cm"><draw:image xlink:href="Pictures/100000000000053F000002611B818EAFB2CEABD0.png" xlink:type="simple" xlink:show="embed" xlink:actuate="onLoad" draw:mime-type="image/png"><text:p/></draw:image></draw:frame><draw:g draw:style-name="gr4"><draw:frame draw:style-name="gr199" draw:text-style-name="P105" svg:width="14.6cm" svg:height="0.512cm" svg:x="0.902cm" svg:y="9.142cm"><draw:image xlink:href="Pictures/10000000000002740000001671A3156E04E0B7EF.png" xlink:type="simple" xlink:show="embed" xlink:actuate="onLoad" draw:mime-type="image/png"><text:p/></draw:image></draw:frame><draw:frame draw:style-name="gr200" draw:text-style-name="P108" svg:width="3.393cm" svg:height="0.578cm" svg:x="0.909cm" svg:y="9.523cm"><draw:text-box><text:p text:style-name="P106"><text:span text:style-name="T41">Iomlán ‘Níos fearr’</text:span></text:p></draw:text-box></draw:frame><draw:frame draw:style-name="gr201" draw:text-style-name="P108" svg:width="3.606cm" svg:height="0.578cm" svg:x="4.595cm" svg:y="9.553cm"><draw:text-box><text:p text:style-name="P106"><text:span text:style-name="T41">Iomlán ‘níos measa’</text:span></text:p></draw:text-box></draw:frame><draw:frame draw:style-name="gr202" draw:text-style-name="P108" svg:width="5.666cm" svg:height="0.578cm" svg:x="8.336cm" svg:y="9.553cm"><draw:text-box><text:p text:style-name="P106"><text:span text:style-name="T41">An rud céanna (SPONTANEOUS)</text:span></text:p></draw:text-box></draw:frame><draw:frame draw:style-name="gr203" draw:text-style-name="P107" svg:width="2.8cm" svg:height="0.578cm" svg:x="14.501cm" svg:y="9.555cm"><draw:text-box><text:p text:style-name="P106"><text:span text:style-name="T41">Níl a fhios agam</text:span></text:p></draw:text-box></draw:frame></draw:g><draw:frame draw:style-name="gr204" draw:text-style-name="P108" svg:width="16.733cm" svg:height="0.902cm" svg:x="0.101cm" svg:y="0.224cm"><draw:text-box><text:p text:style-name="P106"><text:span text:style-name="T41">QA15.2 Go ginearálta, an ndéarfá go bhfuil cáilíocht na beatha san Aontas níos fearr nó níos measa faoi láthair ná mar atá i ngach ceann de na tíortha sin? - An tSín (%)</text:span></text:p></draw:text-box></draw:frame></draw:g></text:p>
      <text:p text:style-name="P23">Tá éagsúlacht theoranta i measc grúpaí sochdhéimeagrafacha sna tuairimí faoin gcaoi a bhfuil an cháilíocht saoil san Aontas Eorpach i gcomparáid leis an gcáilíocht saoil sna Stáit Aontaithe, agus tá a bhformhór i ngach catagóir ós rud é go gcuireann an tAontas cáilíocht saoil níos fearr ar fáil. Mar sin féin, laistigh de ghrúpaí dearcaidh tá difríochtaí níos soiléire.</text:p>
      <text:p text:style-name="P21">Tá difríochtaí de réir inscne diomaibhseach. Tuairiscíonn fir agus mná scaireanna comhionanna ós rud é go gcuireann an tAontas cáilíocht saoil níos fearr ar fáil ná na Stáit Aontaithe (62 % sa dá ghrúpa), agus tá leibhéil na measúnuithe diúltacha an-chosúil freisin (29 % i measc na bhfear agus 27 % i measc na mban). </text:p>
      <text:p text:style-name="P21">Tá na difríochtaí fós measartha ar fud na n-aoisghrúpaí freisin. Tá freagróirí óga beagán níos dearfaí, agus deir 64 % díobh siúd idir 15 agus 24 bliana d’aois go gcuireann an tAontas cáilíocht saoil níos fearr ar fáil, i gcomparáid le 62 % díobh siúd atá 40 bliain d’aois nó níos sine. </text:p>
      <text:p text:style-name="P21">Tá na difríochtaí níos suntasaí de réir leibhéal oideachais. Is mó i bhfad an seans go measfaidh freagróirí a bhfuil ardleibhéal oideachais acu go gcuireann an tAontas cáilíocht saoil níos fearr ar fáil (71 %) i gcomparáid leo siúd a bhfuil meánleibhéal (61%) acu agus go háirithe iad siúd a bhfuil leibhéal íseal oideachais acu (56%). Os a choinne sin, tá tuairimí diúltacha níos forleithne i measc freagróirí ar bheagán oideachais (29–30 % vs 22 % i measc na bhfreagróirí ardoilte), agus tá éiginnteacht níos airde sa ghrúpa sin freisin (12 % vs 4 %). Léiríonn sé sin go bhfuil gaol soiléir idir gnóthachtáil oideachais agus braistintí dearfacha faoin Aontas i gcomparáid leis na Stáit Aontaithe.</text:p>
      <text:p text:style-name="P21">Tugtar caidreamh láidir faoi deara agus staid airgeadais na bhfreagróirí á meas. Ina measc siúd nach raibh deacrachtaí acu riamh nó nach raibh deacrachtaí acu riamh a mbillí a íoc, measann 65 % díobh go gcuireann an tAontas cáilíocht saoil níos fearr ar fáil ná na Stáit Aontaithe, i gcomparáid le 55 % díobh siúd a bhfuil deacrachtaí acu, ar mó an seans go gcuirfidh siad tuairimí diúltacha in iúl freisin (34–35 % i gcomparáid le 25 %). Léiríonn an patrún sin go mbaineann leochaileacht airgeadais le measúnú níos criticiúla.</text:p>
      <text:p text:style-name="P21">Léiríonn fachtóirí dearcadh na codarsnachtaí is láidre. Is mó seans go measfaidh freagróirí a bhfuil íomhá dhearfach acu den Aontas go bhfuil cáilíocht saoil níos fearr ag an Aontas (71 % i gcomparáid le 22 % níos measa), cé go dtiteann an sciar sin go 57 % i measc na bhfreagróirí a bhfuil íomhá neodrach acu agus go 49 % i measc na bhfreagróirí a bhfuil íomhá dhiúltach acu, i gcás ina measann 39 % go bhfuil cáilíocht saoil níos measa ag an Aontas. </text:p>
      <text:p text:style-name="P21">Breathnaítear patrún atá marcáilte ar an gcaoi chéanna le sástacht le cáilíocht na beatha. I measc na bhfreagróirí sásta, measann 65 % díobh go gcuireann an tAontas cáilíocht saoil níos fearr ar fáil, i gcomparáid le 50 % díobh siúd nach bhfuil sásta, ar mó an seans go dtuairisceoidh siad freisin go bhfeidhmíonn an tAontas níos measa (37 %).</text:p>
      <text:p text:style-name="P21"/>
      <text:p text:style-name="P23">Ar an gcaoi chéanna, ní léiríonn braistintí maidir leis an gcaoi a bhfuil an cháilíocht saoil san Aontas Eorpach i gcomparáid leis an gcáilíocht saoil sa tSín mórán éagsúlachta ar fud grúpaí sochdhéimeagrafacha mar atá i ngrúpaí dearcaidh, le tromlaigh shoiléire i ngach catagóir ós rud é go gcuireann an tAontas dálaí maireachtála níos fearr ar fáil.</text:p>
      <text:p text:style-name="P21">Tá difríochtaí de réir inscne íosta. Tá tuairimí beagnach comhionann ag fir agus mná, agus measann 67 % d’fhir agus 66 % de mhná go bhfuil cáilíocht saoil níos fearr ag an Aontas ná mar atá ag an tSín. Ar an gcaoi chéanna, tá measúnuithe diúltacha gar do (24 % vs 23 %), agus is mó an seans go dtuairisceoidh mná éiginnteacht (10 % vs 7 %).</text:p>
      <text:p text:style-name="P21">Ar fud na n-aoisghrúpaí, tá éagsúlachtaí réasúnta teoranta freisin. Tá an sciar atá á mheas ag an Aontas chun cáilíocht saoil níos fearr a chur ar fáil idir 66 % agus 68 % i ngach catagóir aoise. Tá difríochtaí de réir leibhéal oideachais níos suntasaí. Is léir gurb iad freagróirí a bhfuil ardleibhéal oideachais acu na freagróirí is dearfaí, agus measann 75 % díobh go gcuireann an tAontas cáilíocht saoil níos fearr ar fáil, i gcomparáid le 62 % díobh siúd a bhfuil leibhéal íseal oideachais acu. Os a choinne sin, tá tuairimí diúltacha níos forleithne i measc freagróirí ar bheagán oideachais (23–27 % vs 18 % i measc na bhfreagróirí ardoilte), agus tá an éiginnteacht níos airde freisin (13 % vs 6 %). Leagtar béim leis sin ar an ngaol láidir idir gnóthachtáil oideachais agus braistintí níos fabhraí ar an Aontas i gcomparáid dhomhanda.</text:p>
      <text:p text:style-name="P21">Tugtar caidreamh soiléir faoi deara freisin le staid airgeadais na bhfreagróirí. I measc na ndaoine sin nach raibh deacrachtaí acu riamh nó nach raibh deacrachtaí acu riamh a mbillí a íoc, measann 70 % díobh go gcuireann an tAontas cáilíocht saoil níos fearr ar fáil, i gcomparáid le 59–60 % díobh siúd a bhfuil deacrachtaí airgeadais acu, ar mó an seans go gcuirfidh siad tuairimí diúltacha in iúl freisin (29–30 % vs 20 %). Léiríonn sé sin go bhfuil baint ag leochaileacht airgeadais le hionchas níos criticiúla.</text:p>
      <text:p text:style-name="P21">Léiríonn fachtóirí dearcadh na codarsnachtaí is láidre. Is mó seans go ndéarfaidh freagróirí a bhfuil íomhá dhearfach acu den Aontas gur fearr cáilíocht saoil san Aontas (75 % i gcomparáid le 18 % níos measa), i gcomparáid le 56 % díobh siúd a bhfuil íomhá dhiúltach acu, áit a n-ardaíonn measúnuithe diúltacha go 32 %.</text:p>
      <text:p text:style-name="P21">Breathnaítear patrún den chineál céanna le haghaidh sástachta le cáilíocht na beatha. I measc na bhfreagróirí atá sásta, measann 70 % go gcuireann an tAontas cáilíocht saoil níos fearr ar fáil, i gcomparáid le 56 % díobh siúd nach bhfuil sásta, ar mó an seans go gcuirfidh siad tuairimí diúltacha in iúl freisin (30 %).</text:p>
      <text:p text:style-name="P21"/>
      <table:table table:name="Tableau19" table:style-name="Tableau19">
        <table:table-column table:style-name="Tableau19.A"/>
        <table:table-column table:style-name="Tableau19.B"/>
        <table:table-column table:style-name="Tableau19.C"/>
        <table:table-column table:style-name="Tableau19.D"/>
        <table:table-column table:style-name="Tableau19.E"/>
        <table:table-row>
          <table:table-cell table:style-name="Tableau19.A1" table:number-columns-spanned="5" office:value-type="string">
            <text:p text:style-name="P80">QA15.1 Go ginearálta, an ndéarfá go bhfuil cáilíocht na beatha san Aontas Eorpach níos fearr nó níos measa faoi láthair ná mar atá i ngach ceann de na tíortha sin? Na Stáit Aontaithe (% - AE)</text:p>
          </table:table-cell>
          <table:covered-table-cell/>
          <table:covered-table-cell/>
          <table:covered-table-cell/>
          <table:covered-table-cell/>
        </table:table-row>
        <table:table-row>
          <table:table-cell table:style-name="Tableau19.A1" office:value-type="string">
            <text:p text:style-name="P85"/>
          </table:table-cell>
          <table:table-cell table:style-name="Tableau19.A1" office:value-type="string">
            <text:p text:style-name="P84">Iomlán ‘Níos fearr’</text:p>
          </table:table-cell>
          <table:table-cell table:style-name="Tableau19.A1" office:value-type="string">
            <text:p text:style-name="P84">Iomlán ‘níos measa’</text:p>
          </table:table-cell>
          <table:table-cell table:style-name="Tableau19.A1" office:value-type="string">
            <text:p text:style-name="P84">An rud céanna (SPONTANEOUS)</text:p>
          </table:table-cell>
          <table:table-cell table:style-name="Tableau19.A1" office:value-type="string">
            <text:p text:style-name="P84">Níl a fhios agam</text:p>
          </table:table-cell>
        </table:table-row>
        <table:table-row>
          <table:table-cell table:style-name="Tableau19.A1" office:value-type="string">
            <text:p text:style-name="P85"/>
          </table:table-cell>
          <table:table-cell table:style-name="Tableau19.B3" office:value-type="float" office:value="62">
            <text:p text:style-name="P84">62</text:p>
          </table:table-cell>
          <table:table-cell table:style-name="Tableau19.B3" office:value-type="float" office:value="28">
            <text:p text:style-name="P84">28</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4" table:number-columns-spanned="5" office:value-type="string">
            <text:p text:style-name="P71">Inscne</text:p>
          </table:table-cell>
          <table:covered-table-cell/>
          <table:covered-table-cell/>
          <table:covered-table-cell/>
          <table:covered-table-cell/>
        </table:table-row>
        <table:table-row>
          <table:table-cell table:style-name="Tableau19.A1" office:value-type="string">
            <text:p text:style-name="P80">Fear </text:p>
          </table:table-cell>
          <table:table-cell table:style-name="Tableau19.B3" office:value-type="float" office:value="62">
            <text:p text:style-name="P84">62</text:p>
          </table:table-cell>
          <table:table-cell table:style-name="Tableau19.B3" office:value-type="float" office:value="29">
            <text:p text:style-name="P84">29</text:p>
          </table:table-cell>
          <table:table-cell table:style-name="Tableau19.B3" office:value-type="float" office:value="3">
            <text:p text:style-name="P84">3</text:p>
          </table:table-cell>
          <table:table-cell table:style-name="Tableau19.B3" office:value-type="float" office:value="6">
            <text:p text:style-name="P84">6</text:p>
          </table:table-cell>
        </table:table-row>
        <table:table-row>
          <table:table-cell table:style-name="Tableau19.A1" office:value-type="string">
            <text:p text:style-name="P80">Bean </text:p>
          </table:table-cell>
          <table:table-cell table:style-name="Tableau19.B3" office:value-type="float" office:value="62">
            <text:p text:style-name="P84">62</text:p>
          </table:table-cell>
          <table:table-cell table:style-name="Tableau19.B3" office:value-type="float" office:value="27">
            <text:p text:style-name="P84">27</text:p>
          </table:table-cell>
          <table:table-cell table:style-name="Tableau19.B3" office:value-type="float" office:value="3">
            <text:p text:style-name="P84">3</text:p>
          </table:table-cell>
          <table:table-cell table:style-name="Tableau19.B3" office:value-type="float" office:value="8">
            <text:p text:style-name="P84">8</text:p>
          </table:table-cell>
        </table:table-row>
        <table:table-row>
          <table:table-cell table:style-name="Tableau19.A4" table:number-columns-spanned="5" office:value-type="string">
            <text:p text:style-name="P71">Aois</text:p>
          </table:table-cell>
          <table:covered-table-cell/>
          <table:covered-table-cell/>
          <table:covered-table-cell/>
          <table:covered-table-cell/>
        </table:table-row>
        <table:table-row>
          <table:table-cell table:style-name="Tableau19.A1" office:value-type="string">
            <text:p text:style-name="P80">15- 24 </text:p>
          </table:table-cell>
          <table:table-cell table:style-name="Tableau19.B3" office:value-type="float" office:value="64">
            <text:p text:style-name="P84">64</text:p>
          </table:table-cell>
          <table:table-cell table:style-name="Tableau19.B3" office:value-type="float" office:value="28">
            <text:p text:style-name="P84">28</text:p>
          </table:table-cell>
          <table:table-cell table:style-name="Tableau19.B3" office:value-type="float" office:value="3">
            <text:p text:style-name="P84">3</text:p>
          </table:table-cell>
          <table:table-cell table:style-name="Tableau19.B3" office:value-type="float" office:value="5">
            <text:p text:style-name="P84">5</text:p>
          </table:table-cell>
        </table:table-row>
        <table:table-row>
          <table:table-cell table:style-name="Tableau19.A1" office:value-type="string">
            <text:p text:style-name="P80">25—39 </text:p>
          </table:table-cell>
          <table:table-cell table:style-name="Tableau19.B3" office:value-type="float" office:value="63">
            <text:p text:style-name="P84">63</text:p>
          </table:table-cell>
          <table:table-cell table:style-name="Tableau19.B3" office:value-type="float" office:value="28">
            <text:p text:style-name="P84">28</text:p>
          </table:table-cell>
          <table:table-cell table:style-name="Tableau19.B3" office:value-type="float" office:value="3">
            <text:p text:style-name="P84">3</text:p>
          </table:table-cell>
          <table:table-cell table:style-name="Tableau19.B3" office:value-type="float" office:value="6">
            <text:p text:style-name="P84">6</text:p>
          </table:table-cell>
        </table:table-row>
        <table:table-row>
          <table:table-cell table:style-name="Tableau19.A1" office:value-type="string">
            <text:p text:style-name="P80">40-54 </text:p>
          </table:table-cell>
          <table:table-cell table:style-name="Tableau19.B3" office:value-type="float" office:value="62">
            <text:p text:style-name="P84">62</text:p>
          </table:table-cell>
          <table:table-cell table:style-name="Tableau19.B3" office:value-type="float" office:value="29">
            <text:p text:style-name="P84">29</text:p>
          </table:table-cell>
          <table:table-cell table:style-name="Tableau19.B3" office:value-type="float" office:value="3">
            <text:p text:style-name="P84">3</text:p>
          </table:table-cell>
          <table:table-cell table:style-name="Tableau19.B3" office:value-type="float" office:value="6">
            <text:p text:style-name="P84">6</text:p>
          </table:table-cell>
        </table:table-row>
        <table:table-row>
          <table:table-cell table:style-name="Tableau19.A1" office:value-type="string">
            <text:p text:style-name="P80">&gt;=55</text:p>
          </table:table-cell>
          <table:table-cell table:style-name="Tableau19.B3" office:value-type="float" office:value="62">
            <text:p text:style-name="P84">62</text:p>
          </table:table-cell>
          <table:table-cell table:style-name="Tableau19.B3" office:value-type="float" office:value="26">
            <text:p text:style-name="P84">26</text:p>
          </table:table-cell>
          <table:table-cell table:style-name="Tableau19.B3" office:value-type="float" office:value="3">
            <text:p text:style-name="P84">3</text:p>
          </table:table-cell>
          <table:table-cell table:style-name="Tableau19.B3" office:value-type="float" office:value="9">
            <text:p text:style-name="P84">9</text:p>
          </table:table-cell>
        </table:table-row>
        <table:table-row>
          <table:table-cell table:style-name="Tableau19.A4" table:number-columns-spanned="5" office:value-type="string">
            <text:p text:style-name="P71">Leibhéal oideachais</text:p>
          </table:table-cell>
          <table:covered-table-cell/>
          <table:covered-table-cell/>
          <table:covered-table-cell/>
          <table:covered-table-cell/>
        </table:table-row>
        <table:table-row>
          <table:table-cell table:style-name="Tableau19.A1" office:value-type="string">
            <text:p text:style-name="P80">Leibhéal íseal oideachais (ISCED 0- 2) </text:p>
          </table:table-cell>
          <table:table-cell table:style-name="Tableau19.B3" office:value-type="float" office:value="56">
            <text:p text:style-name="P84">56</text:p>
          </table:table-cell>
          <table:table-cell table:style-name="Tableau19.B3" office:value-type="float" office:value="29">
            <text:p text:style-name="P84">29</text:p>
          </table:table-cell>
          <table:table-cell table:style-name="Tableau19.B3" office:value-type="float" office:value="3">
            <text:p text:style-name="P84">3</text:p>
          </table:table-cell>
          <table:table-cell table:style-name="Tableau19.B3" office:value-type="float" office:value="12">
            <text:p text:style-name="P84">12</text:p>
          </table:table-cell>
        </table:table-row>
        <table:table-row>
          <table:table-cell table:style-name="Tableau19.A1" office:value-type="string">
            <text:p text:style-name="P80">Meánleibhéal oideachais (ISCED 3—4) </text:p>
          </table:table-cell>
          <table:table-cell table:style-name="Tableau19.B3" office:value-type="float" office:value="61">
            <text:p text:style-name="P84">61</text:p>
          </table:table-cell>
          <table:table-cell table:style-name="Tableau19.B3" office:value-type="float" office:value="30">
            <text:p text:style-name="P84">30</text:p>
          </table:table-cell>
          <table:table-cell table:style-name="Tableau19.B3" office:value-type="float" office:value="3">
            <text:p text:style-name="P84">3</text:p>
          </table:table-cell>
          <table:table-cell table:style-name="Tableau19.B3" office:value-type="float" office:value="6">
            <text:p text:style-name="P84">6</text:p>
          </table:table-cell>
        </table:table-row>
        <table:table-row>
          <table:table-cell table:style-name="Tableau19.A1" office:value-type="string">
            <text:p text:style-name="P80">Ardleibhéal oideachais (ISCED 5-8) </text:p>
          </table:table-cell>
          <table:table-cell table:style-name="Tableau19.B3" office:value-type="float" office:value="71">
            <text:p text:style-name="P84">71</text:p>
          </table:table-cell>
          <table:table-cell table:style-name="Tableau19.B3" office:value-type="float" office:value="22">
            <text:p text:style-name="P84">22</text:p>
          </table:table-cell>
          <table:table-cell table:style-name="Tableau19.B3" office:value-type="float" office:value="3">
            <text:p text:style-name="P84">3</text:p>
          </table:table-cell>
          <table:table-cell table:style-name="Tableau19.B3" office:value-type="float" office:value="4">
            <text:p text:style-name="P84">4</text:p>
          </table:table-cell>
        </table:table-row>
        <table:table-row>
          <table:table-cell table:style-name="Tableau19.A4" table:number-columns-spanned="5" office:value-type="string">
            <text:p text:style-name="P71">Catagóir shochghairmiúil</text:p>
          </table:table-cell>
          <table:covered-table-cell/>
          <table:covered-table-cell/>
          <table:covered-table-cell/>
          <table:covered-table-cell/>
        </table:table-row>
        <table:table-row>
          <table:table-cell table:style-name="Tableau19.A1" office:value-type="string">
            <text:p text:style-name="P80">Féinfhostaithe </text:p>
          </table:table-cell>
          <table:table-cell table:style-name="Tableau19.B3" office:value-type="float" office:value="60">
            <text:p text:style-name="P84">60</text:p>
          </table:table-cell>
          <table:table-cell table:style-name="Tableau19.B3" office:value-type="float" office:value="30">
            <text:p text:style-name="P84">30</text:p>
          </table:table-cell>
          <table:table-cell table:style-name="Tableau19.B3" office:value-type="float" office:value="5">
            <text:p text:style-name="P84">5</text:p>
          </table:table-cell>
          <table:table-cell table:style-name="Tableau19.B3" office:value-type="float" office:value="5">
            <text:p text:style-name="P84">5</text:p>
          </table:table-cell>
        </table:table-row>
        <table:table-row>
          <table:table-cell table:style-name="Tableau19.A1" office:value-type="string">
            <text:p text:style-name="P80">Bainisteoirí </text:p>
          </table:table-cell>
          <table:table-cell table:style-name="Tableau19.B3" office:value-type="float" office:value="70">
            <text:p text:style-name="P84">70</text:p>
          </table:table-cell>
          <table:table-cell table:style-name="Tableau19.B3" office:value-type="float" office:value="24">
            <text:p text:style-name="P84">24</text:p>
          </table:table-cell>
          <table:table-cell table:style-name="Tableau19.B3" office:value-type="float" office:value="3">
            <text:p text:style-name="P84">3</text:p>
          </table:table-cell>
          <table:table-cell table:style-name="Tableau19.B3" office:value-type="float" office:value="3">
            <text:p text:style-name="P84">3</text:p>
          </table:table-cell>
        </table:table-row>
        <table:table-row>
          <table:table-cell table:style-name="Tableau19.A1" office:value-type="string">
            <text:p text:style-name="P80">Coiléir bhána eile </text:p>
          </table:table-cell>
          <table:table-cell table:style-name="Tableau19.B3" office:value-type="float" office:value="63">
            <text:p text:style-name="P84">63</text:p>
          </table:table-cell>
          <table:table-cell table:style-name="Tableau19.B3" office:value-type="float" office:value="27">
            <text:p text:style-name="P84">27</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1" office:value-type="string">
            <text:p text:style-name="P80">Oibrithe láimhe </text:p>
          </table:table-cell>
          <table:table-cell table:style-name="Tableau19.B3" office:value-type="float" office:value="58">
            <text:p text:style-name="P84">58</text:p>
          </table:table-cell>
          <table:table-cell table:style-name="Tableau19.B3" office:value-type="float" office:value="32">
            <text:p text:style-name="P84">32</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1" office:value-type="string">
            <text:p text:style-name="P80">Daoine tí </text:p>
          </table:table-cell>
          <table:table-cell table:style-name="Tableau19.B3" office:value-type="float" office:value="56">
            <text:p text:style-name="P84">56</text:p>
          </table:table-cell>
          <table:table-cell table:style-name="Tableau19.B3" office:value-type="float" office:value="32">
            <text:p text:style-name="P84">32</text:p>
          </table:table-cell>
          <table:table-cell table:style-name="Tableau19.B3" office:value-type="float" office:value="3">
            <text:p text:style-name="P84">3</text:p>
          </table:table-cell>
          <table:table-cell table:style-name="Tableau19.B3" office:value-type="float" office:value="9">
            <text:p text:style-name="P84">9</text:p>
          </table:table-cell>
        </table:table-row>
        <table:table-row>
          <table:table-cell table:style-name="Tableau19.A1" office:value-type="string">
            <text:p text:style-name="P80">Dífhostaithe </text:p>
          </table:table-cell>
          <table:table-cell table:style-name="Tableau19.B3" office:value-type="float" office:value="64">
            <text:p text:style-name="P84">64</text:p>
          </table:table-cell>
          <table:table-cell table:style-name="Tableau19.B3" office:value-type="float" office:value="24">
            <text:p text:style-name="P84">24</text:p>
          </table:table-cell>
          <table:table-cell table:style-name="Tableau19.B3" office:value-type="float" office:value="2">
            <text:p text:style-name="P84">2</text:p>
          </table:table-cell>
          <table:table-cell table:style-name="Tableau19.B3" office:value-type="float" office:value="10">
            <text:p text:style-name="P84">10</text:p>
          </table:table-cell>
        </table:table-row>
        <table:table-row>
          <table:table-cell table:style-name="Tableau19.A1" office:value-type="string">
            <text:p text:style-name="P80">Ar scor</text:p>
          </table:table-cell>
          <table:table-cell table:style-name="Tableau19.B3" office:value-type="float" office:value="61">
            <text:p text:style-name="P84">61</text:p>
          </table:table-cell>
          <table:table-cell table:style-name="Tableau19.B3" office:value-type="float" office:value="26">
            <text:p text:style-name="P84">26</text:p>
          </table:table-cell>
          <table:table-cell table:style-name="Tableau19.B3" office:value-type="float" office:value="3">
            <text:p text:style-name="P84">3</text:p>
          </table:table-cell>
          <table:table-cell table:style-name="Tableau19.B3" office:value-type="float" office:value="10">
            <text:p text:style-name="P84">10</text:p>
          </table:table-cell>
        </table:table-row>
        <table:table-row>
          <table:table-cell table:style-name="Tableau19.A1" office:value-type="string">
            <text:p text:style-name="P80">Mic léinn </text:p>
          </table:table-cell>
          <table:table-cell table:style-name="Tableau19.B3" office:value-type="float" office:value="68">
            <text:p text:style-name="P84">68</text:p>
          </table:table-cell>
          <table:table-cell table:style-name="Tableau19.B3" office:value-type="float" office:value="25">
            <text:p text:style-name="P84">25</text:p>
          </table:table-cell>
          <table:table-cell table:style-name="Tableau19.B3" office:value-type="float" office:value="2">
            <text:p text:style-name="P84">2</text:p>
          </table:table-cell>
          <table:table-cell table:style-name="Tableau19.B3" office:value-type="float" office:value="5">
            <text:p text:style-name="P84">5</text:p>
          </table:table-cell>
        </table:table-row>
        <table:table-row>
          <table:table-cell table:style-name="Tableau19.A4" table:number-columns-spanned="5" office:value-type="string">
            <text:p text:style-name="P71">Deacrachtaí billí a íoc </text:p>
          </table:table-cell>
          <table:covered-table-cell/>
          <table:covered-table-cell/>
          <table:covered-table-cell/>
          <table:covered-table-cell/>
        </table:table-row>
        <table:table-row>
          <table:table-cell table:style-name="Tableau19.A1" office:value-type="string">
            <text:p text:style-name="P80">An chuid is mó den am </text:p>
          </table:table-cell>
          <table:table-cell table:style-name="Tableau19.B3" office:value-type="float" office:value="55">
            <text:p text:style-name="P84">55</text:p>
          </table:table-cell>
          <table:table-cell table:style-name="Tableau19.B3" office:value-type="float" office:value="34">
            <text:p text:style-name="P84">34</text:p>
          </table:table-cell>
          <table:table-cell table:style-name="Tableau19.B3" office:value-type="float" office:value="2">
            <text:p text:style-name="P84">2</text:p>
          </table:table-cell>
          <table:table-cell table:style-name="Tableau19.B3" office:value-type="float" office:value="9">
            <text:p text:style-name="P84">9</text:p>
          </table:table-cell>
        </table:table-row>
        <table:table-row>
          <table:table-cell table:style-name="Tableau19.A1" office:value-type="string">
            <text:p text:style-name="P80">Ó am go ham </text:p>
          </table:table-cell>
          <table:table-cell table:style-name="Tableau19.B3" office:value-type="float" office:value="55">
            <text:p text:style-name="P84">55</text:p>
          </table:table-cell>
          <table:table-cell table:style-name="Tableau19.B3" office:value-type="float" office:value="35">
            <text:p text:style-name="P84">35</text:p>
          </table:table-cell>
          <table:table-cell table:style-name="Tableau19.B3" office:value-type="float" office:value="2">
            <text:p text:style-name="P84">2</text:p>
          </table:table-cell>
          <table:table-cell table:style-name="Tableau19.B3" office:value-type="float" office:value="8">
            <text:p text:style-name="P84">8</text:p>
          </table:table-cell>
        </table:table-row>
        <table:table-row>
          <table:table-cell table:style-name="Tableau19.A1" office:value-type="string">
            <text:p text:style-name="P80">Beagnach riamh / Riamh </text:p>
          </table:table-cell>
          <table:table-cell table:style-name="Tableau19.B3" office:value-type="float" office:value="65">
            <text:p text:style-name="P84">65</text:p>
          </table:table-cell>
          <table:table-cell table:style-name="Tableau19.B3" office:value-type="float" office:value="25">
            <text:p text:style-name="P84">25</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4" table:number-columns-spanned="5" office:value-type="string">
            <text:p text:style-name="P71">Uirbiú suibiachtúil </text:p>
          </table:table-cell>
          <table:covered-table-cell/>
          <table:covered-table-cell/>
          <table:covered-table-cell/>
          <table:covered-table-cell/>
        </table:table-row>
        <table:table-row>
          <table:table-cell table:style-name="Tableau19.A1" office:value-type="string">
            <text:p text:style-name="P80">Ceantar tuaithe nó sráidbhaile </text:p>
          </table:table-cell>
          <table:table-cell table:style-name="Tableau19.B3" office:value-type="float" office:value="60">
            <text:p text:style-name="P84">60</text:p>
          </table:table-cell>
          <table:table-cell table:style-name="Tableau19.B3" office:value-type="float" office:value="29">
            <text:p text:style-name="P84">29</text:p>
          </table:table-cell>
          <table:table-cell table:style-name="Tableau19.B3" office:value-type="float" office:value="3">
            <text:p text:style-name="P84">3</text:p>
          </table:table-cell>
          <table:table-cell table:style-name="Tableau19.B3" office:value-type="float" office:value="8">
            <text:p text:style-name="P84">8</text:p>
          </table:table-cell>
        </table:table-row>
        <table:table-row>
          <table:table-cell table:style-name="Tableau19.A1" office:value-type="string">
            <text:p text:style-name="P80">Baile beag nó meánmhéide </text:p>
          </table:table-cell>
          <table:table-cell table:style-name="Tableau19.B3" office:value-type="float" office:value="63">
            <text:p text:style-name="P84">63</text:p>
          </table:table-cell>
          <table:table-cell table:style-name="Tableau19.B3" office:value-type="float" office:value="27">
            <text:p text:style-name="P84">27</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1" office:value-type="string">
            <text:p text:style-name="P80">Baile mór </text:p>
          </table:table-cell>
          <table:table-cell table:style-name="Tableau19.B3" office:value-type="float" office:value="66">
            <text:p text:style-name="P84">66</text:p>
          </table:table-cell>
          <table:table-cell table:style-name="Tableau19.B3" office:value-type="float" office:value="26">
            <text:p text:style-name="P84">26</text:p>
          </table:table-cell>
          <table:table-cell table:style-name="Tableau19.B3" office:value-type="float" office:value="2">
            <text:p text:style-name="P84">2</text:p>
          </table:table-cell>
          <table:table-cell table:style-name="Tableau19.B3" office:value-type="float" office:value="6">
            <text:p text:style-name="P84">6</text:p>
          </table:table-cell>
        </table:table-row>
        <table:table-row>
          <table:table-cell table:style-name="Tableau19.A4" table:number-columns-spanned="5" office:value-type="string">
            <text:p text:style-name="P71">Íomhá den Aontas Eorpach </text:p>
          </table:table-cell>
          <table:covered-table-cell/>
          <table:covered-table-cell/>
          <table:covered-table-cell/>
          <table:covered-table-cell/>
        </table:table-row>
        <table:table-row>
          <table:table-cell table:style-name="Tableau19.A1" office:value-type="string">
            <text:p text:style-name="P80">Dearfach </text:p>
          </table:table-cell>
          <table:table-cell table:style-name="Tableau19.B3" office:value-type="float" office:value="71">
            <text:p text:style-name="P84">71</text:p>
          </table:table-cell>
          <table:table-cell table:style-name="Tableau19.B3" office:value-type="float" office:value="22">
            <text:p text:style-name="P84">22</text:p>
          </table:table-cell>
          <table:table-cell table:style-name="Tableau19.B3" office:value-type="float" office:value="2">
            <text:p text:style-name="P84">2</text:p>
          </table:table-cell>
          <table:table-cell table:style-name="Tableau19.B3" office:value-type="float" office:value="5">
            <text:p text:style-name="P84">5</text:p>
          </table:table-cell>
        </table:table-row>
        <table:table-row>
          <table:table-cell table:style-name="Tableau19.A1" office:value-type="string">
            <text:p text:style-name="P80">Neodrach </text:p>
          </table:table-cell>
          <table:table-cell table:style-name="Tableau19.B3" office:value-type="float" office:value="57">
            <text:p text:style-name="P84">57</text:p>
          </table:table-cell>
          <table:table-cell table:style-name="Tableau19.B3" office:value-type="float" office:value="30">
            <text:p text:style-name="P84">30</text:p>
          </table:table-cell>
          <table:table-cell table:style-name="Tableau19.B3" office:value-type="float" office:value="4">
            <text:p text:style-name="P84">4</text:p>
          </table:table-cell>
          <table:table-cell table:style-name="Tableau19.B3" office:value-type="float" office:value="9">
            <text:p text:style-name="P84">9</text:p>
          </table:table-cell>
        </table:table-row>
        <table:table-row>
          <table:table-cell table:style-name="Tableau19.A1" office:value-type="string">
            <text:p text:style-name="P80">Diúltach </text:p>
          </table:table-cell>
          <table:table-cell table:style-name="Tableau19.B3" office:value-type="float" office:value="49">
            <text:p text:style-name="P84">49</text:p>
          </table:table-cell>
          <table:table-cell table:style-name="Tableau19.B3" office:value-type="float" office:value="39">
            <text:p text:style-name="P84">39</text:p>
          </table:table-cell>
          <table:table-cell table:style-name="Tableau19.B3" office:value-type="float" office:value="3">
            <text:p text:style-name="P84">3</text:p>
          </table:table-cell>
          <table:table-cell table:style-name="Tableau19.B3" office:value-type="float" office:value="9">
            <text:p text:style-name="P84">9</text:p>
          </table:table-cell>
        </table:table-row>
        <table:table-row>
          <table:table-cell table:style-name="Tableau19.A4" table:number-columns-spanned="5" office:value-type="string">
            <text:p text:style-name="P71">Sástacht le cáilíocht na beatha </text:p>
          </table:table-cell>
          <table:covered-table-cell/>
          <table:covered-table-cell/>
          <table:covered-table-cell/>
          <table:covered-table-cell/>
        </table:table-row>
        <table:table-row>
          <table:table-cell table:style-name="Tableau19.A1" office:value-type="string">
            <text:p text:style-name="P80">Sásta </text:p>
          </table:table-cell>
          <table:table-cell table:style-name="Tableau19.B3" office:value-type="float" office:value="65">
            <text:p text:style-name="P84">65</text:p>
          </table:table-cell>
          <table:table-cell table:style-name="Tableau19.B3" office:value-type="float" office:value="25">
            <text:p text:style-name="P84">25</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1" office:value-type="string">
            <text:p text:style-name="P80">Ní raibh mé sásta </text:p>
          </table:table-cell>
          <table:table-cell table:style-name="Tableau19.B3" office:value-type="float" office:value="50">
            <text:p text:style-name="P84">50</text:p>
          </table:table-cell>
          <table:table-cell table:style-name="Tableau19.B3" office:value-type="float" office:value="37">
            <text:p text:style-name="P84">37</text:p>
          </table:table-cell>
          <table:table-cell table:style-name="Tableau19.B3" office:value-type="float" office:value="3">
            <text:p text:style-name="P84">3</text:p>
          </table:table-cell>
          <table:table-cell table:style-name="Tableau19.B3" office:value-type="float" office:value="10">
            <text:p text:style-name="P84">10</text:p>
          </table:table-cell>
        </table:table-row>
      </table:table>
      <text:p text:style-name="P21"/>
      <table:table table:name="Tableau20" table:style-name="Tableau20">
        <table:table-column table:style-name="Tableau20.A"/>
        <table:table-column table:style-name="Tableau20.B"/>
        <table:table-column table:style-name="Tableau20.C"/>
        <table:table-column table:style-name="Tableau20.D"/>
        <table:table-column table:style-name="Tableau20.E"/>
        <table:table-row>
          <table:table-cell table:style-name="Tableau20.A1" table:number-columns-spanned="5" office:value-type="string">
            <text:p text:style-name="P49">QA15.2 Go ginearálta, an ndéarfá go bhfuil cáilíocht na beatha san Aontas níos fearr nó níos measa faoi láthair ná mar atá i ngach ceann de na tíortha sin? - An tSín (% - AE)</text:p>
          </table:table-cell>
          <table:covered-table-cell/>
          <table:covered-table-cell/>
          <table:covered-table-cell/>
          <table:covered-table-cell/>
        </table:table-row>
        <table:table-row>
          <table:table-cell table:style-name="Tableau20.A1" office:value-type="string">
            <text:p text:style-name="P52"/>
          </table:table-cell>
          <table:table-cell table:style-name="Tableau20.A1" office:value-type="string">
            <text:p text:style-name="P53">Iomlán ‘Níos fearr’</text:p>
          </table:table-cell>
          <table:table-cell table:style-name="Tableau20.A1" office:value-type="string">
            <text:p text:style-name="P53">Iomlán ‘níos measa’</text:p>
          </table:table-cell>
          <table:table-cell table:style-name="Tableau20.A1" office:value-type="string">
            <text:p text:style-name="P53">An rud céanna (SPONTANEOUS)</text:p>
          </table:table-cell>
          <table:table-cell table:style-name="Tableau20.A1" office:value-type="string">
            <text:p text:style-name="P53">Níl a fhios agam</text:p>
          </table:table-cell>
        </table:table-row>
        <table:table-row>
          <table:table-cell table:style-name="Tableau20.A1" office:value-type="string">
            <text:p text:style-name="P60"/>
          </table:table-cell>
          <table:table-cell table:style-name="Tableau20.B3" office:value-type="float" office:value="67">
            <text:p text:style-name="P53">67</text:p>
          </table:table-cell>
          <table:table-cell table:style-name="Tableau20.B3" office:value-type="float" office:value="23">
            <text:p text:style-name="P53">23</text:p>
          </table:table-cell>
          <table:table-cell table:style-name="Tableau20.B3" office:value-type="float" office:value="1">
            <text:p text:style-name="P53">1</text:p>
          </table:table-cell>
          <table:table-cell table:style-name="Tableau20.B3" office:value-type="float" office:value="9">
            <text:p text:style-name="P53">9</text:p>
          </table:table-cell>
        </table:table-row>
        <table:table-row>
          <table:table-cell table:style-name="Tableau20.A4" table:number-columns-spanned="5" office:value-type="string">
            <text:p text:style-name="P74">Inscne</text:p>
          </table:table-cell>
          <table:covered-table-cell/>
          <table:covered-table-cell/>
          <table:covered-table-cell/>
          <table:covered-table-cell/>
        </table:table-row>
        <table:table-row>
          <table:table-cell table:style-name="Tableau20.A1" office:value-type="string">
            <text:p text:style-name="P49">Fear </text:p>
          </table:table-cell>
          <table:table-cell table:style-name="Tableau20.B3" office:value-type="float" office:value="67">
            <text:p text:style-name="P53">67</text:p>
          </table:table-cell>
          <table:table-cell table:style-name="Tableau20.B3" office:value-type="float" office:value="24">
            <text:p text:style-name="P53">24</text:p>
          </table:table-cell>
          <table:table-cell table:style-name="Tableau20.B3" office:value-type="float" office:value="2">
            <text:p text:style-name="P53">2</text:p>
          </table:table-cell>
          <table:table-cell table:style-name="Tableau20.B3" office:value-type="float" office:value="7">
            <text:p text:style-name="P53">7</text:p>
          </table:table-cell>
        </table:table-row>
        <table:table-row>
          <table:table-cell table:style-name="Tableau20.A1" office:value-type="string">
            <text:p text:style-name="P49">Bean </text:p>
          </table:table-cell>
          <table:table-cell table:style-name="Tableau20.B3" office:value-type="float" office:value="66">
            <text:p text:style-name="P53">66</text:p>
          </table:table-cell>
          <table:table-cell table:style-name="Tableau20.B3" office:value-type="float" office:value="23">
            <text:p text:style-name="P53">23</text:p>
          </table:table-cell>
          <table:table-cell table:style-name="Tableau20.B3" office:value-type="float" office:value="1">
            <text:p text:style-name="P53">1</text:p>
          </table:table-cell>
          <table:table-cell table:style-name="Tableau20.B3" office:value-type="float" office:value="10">
            <text:p text:style-name="P53">10</text:p>
          </table:table-cell>
        </table:table-row>
        <table:table-row>
          <table:table-cell table:style-name="Tableau20.A4" table:number-columns-spanned="5" office:value-type="string">
            <text:p text:style-name="P74">Aois</text:p>
          </table:table-cell>
          <table:covered-table-cell/>
          <table:covered-table-cell/>
          <table:covered-table-cell/>
          <table:covered-table-cell/>
        </table:table-row>
        <table:table-row>
          <table:table-cell table:style-name="Tableau20.A1" office:value-type="string">
            <text:p text:style-name="P49">15- 24 </text:p>
          </table:table-cell>
          <table:table-cell table:style-name="Tableau20.B3" office:value-type="float" office:value="68">
            <text:p text:style-name="P53">68</text:p>
          </table:table-cell>
          <table:table-cell table:style-name="Tableau20.B3" office:value-type="float" office:value="24">
            <text:p text:style-name="P53">24</text:p>
          </table:table-cell>
          <table:table-cell table:style-name="Tableau20.B3" office:value-type="float" office:value="2">
            <text:p text:style-name="P53">2</text:p>
          </table:table-cell>
          <table:table-cell table:style-name="Tableau20.B3" office:value-type="float" office:value="6">
            <text:p text:style-name="P53">6</text:p>
          </table:table-cell>
        </table:table-row>
        <table:table-row>
          <table:table-cell table:style-name="Tableau20.A1" office:value-type="string">
            <text:p text:style-name="P49">25—39 </text:p>
          </table:table-cell>
          <table:table-cell table:style-name="Tableau20.B3" office:value-type="float" office:value="66">
            <text:p text:style-name="P53">66</text:p>
          </table:table-cell>
          <table:table-cell table:style-name="Tableau20.B3" office:value-type="float" office:value="25">
            <text:p text:style-name="P53">25</text:p>
          </table:table-cell>
          <table:table-cell table:style-name="Tableau20.B3" office:value-type="float" office:value="2">
            <text:p text:style-name="P53">2</text:p>
          </table:table-cell>
          <table:table-cell table:style-name="Tableau20.B3" office:value-type="float" office:value="7">
            <text:p text:style-name="P53">7</text:p>
          </table:table-cell>
        </table:table-row>
        <table:table-row>
          <table:table-cell table:style-name="Tableau20.A1" office:value-type="string">
            <text:p text:style-name="P49">40-54 </text:p>
          </table:table-cell>
          <table:table-cell table:style-name="Tableau20.B3" office:value-type="float" office:value="67">
            <text:p text:style-name="P53">67</text:p>
          </table:table-cell>
          <table:table-cell table:style-name="Tableau20.B3" office:value-type="float" office:value="24">
            <text:p text:style-name="P53">24</text:p>
          </table:table-cell>
          <table:table-cell table:style-name="Tableau20.B3" office:value-type="float" office:value="1">
            <text:p text:style-name="P53">1</text:p>
          </table:table-cell>
          <table:table-cell table:style-name="Tableau20.B3" office:value-type="float" office:value="8">
            <text:p text:style-name="P53">8</text:p>
          </table:table-cell>
        </table:table-row>
        <table:table-row>
          <table:table-cell table:style-name="Tableau20.A1" office:value-type="string">
            <text:p text:style-name="P49">&gt;=55</text:p>
          </table:table-cell>
          <table:table-cell table:style-name="Tableau20.B3" office:value-type="float" office:value="67">
            <text:p text:style-name="P53">67</text:p>
          </table:table-cell>
          <table:table-cell table:style-name="Tableau20.B3" office:value-type="float" office:value="21">
            <text:p text:style-name="P53">21</text:p>
          </table:table-cell>
          <table:table-cell table:style-name="Tableau20.B3" office:value-type="float" office:value="1">
            <text:p text:style-name="P53">1</text:p>
          </table:table-cell>
          <table:table-cell table:style-name="Tableau20.B3" office:value-type="float" office:value="1">
            <text:p text:style-name="P53">1</text:p>
          </table:table-cell>
        </table:table-row>
        <table:table-row>
          <table:table-cell table:style-name="Tableau20.A4" table:number-columns-spanned="5" office:value-type="string">
            <text:p text:style-name="P74">Leibhéal oideachais</text:p>
          </table:table-cell>
          <table:covered-table-cell/>
          <table:covered-table-cell/>
          <table:covered-table-cell/>
          <table:covered-table-cell/>
        </table:table-row>
        <table:table-row>
          <table:table-cell table:style-name="Tableau20.A1" office:value-type="string">
            <text:p text:style-name="P49">Leibhéal íseal oideachais (ISCED 0- 2) </text:p>
          </table:table-cell>
          <table:table-cell table:style-name="Tableau20.B3" office:value-type="float" office:value="62">
            <text:p text:style-name="P53">62</text:p>
          </table:table-cell>
          <table:table-cell table:style-name="Tableau20.B3" office:value-type="float" office:value="23">
            <text:p text:style-name="P53">23</text:p>
          </table:table-cell>
          <table:table-cell table:style-name="Tableau20.B3" office:value-type="float" office:value="2">
            <text:p text:style-name="P53">2</text:p>
          </table:table-cell>
          <table:table-cell table:style-name="Tableau20.B3" office:value-type="float" office:value="13">
            <text:p text:style-name="P53">13</text:p>
          </table:table-cell>
        </table:table-row>
        <table:table-row>
          <table:table-cell table:style-name="Tableau20.A1" office:value-type="string">
            <text:p text:style-name="P49">Meánleibhéal oideachais (ISCED 3—4) </text:p>
          </table:table-cell>
          <table:table-cell table:style-name="Tableau20.B3" office:value-type="float" office:value="64">
            <text:p text:style-name="P53">64</text:p>
          </table:table-cell>
          <table:table-cell table:style-name="Tableau20.B3" office:value-type="float" office:value="27">
            <text:p text:style-name="P53">27</text:p>
          </table:table-cell>
          <table:table-cell table:style-name="Tableau20.B3" office:value-type="float" office:value="1">
            <text:p text:style-name="P53">1</text:p>
          </table:table-cell>
          <table:table-cell table:style-name="Tableau20.B3" office:value-type="float" office:value="1">
            <text:p text:style-name="P53">1</text:p>
          </table:table-cell>
        </table:table-row>
        <table:table-row>
          <table:table-cell table:style-name="Tableau20.A1" office:value-type="string">
            <text:p text:style-name="P49">Ardleibhéal oideachais (ISCED 5-8) </text:p>
          </table:table-cell>
          <table:table-cell table:style-name="Tableau20.B3" office:value-type="float" office:value="75">
            <text:p text:style-name="P53">75</text:p>
          </table:table-cell>
          <table:table-cell table:style-name="Tableau20.B3" office:value-type="float" office:value="18">
            <text:p text:style-name="P53">18</text:p>
          </table:table-cell>
          <table:table-cell table:style-name="Tableau20.B3" office:value-type="float" office:value="1">
            <text:p text:style-name="P53">1</text:p>
          </table:table-cell>
          <table:table-cell table:style-name="Tableau20.B3" office:value-type="float" office:value="6">
            <text:p text:style-name="P53">6</text:p>
          </table:table-cell>
        </table:table-row>
        <table:table-row>
          <table:table-cell table:style-name="Tableau20.A4" table:number-columns-spanned="5" office:value-type="string">
            <text:p text:style-name="P74">Catagóir shochghairmiúil</text:p>
          </table:table-cell>
          <table:covered-table-cell/>
          <table:covered-table-cell/>
          <table:covered-table-cell/>
          <table:covered-table-cell/>
        </table:table-row>
        <table:table-row>
          <table:table-cell table:style-name="Tableau20.A1" office:value-type="string">
            <text:p text:style-name="P49">Féinfhostaithe </text:p>
          </table:table-cell>
          <table:table-cell table:style-name="Tableau20.B3" office:value-type="float" office:value="68">
            <text:p text:style-name="P53">68</text:p>
          </table:table-cell>
          <table:table-cell table:style-name="Tableau20.B3" office:value-type="float" office:value="24">
            <text:p text:style-name="P53">24</text:p>
          </table:table-cell>
          <table:table-cell table:style-name="Tableau20.B3" office:value-type="float" office:value="2">
            <text:p text:style-name="P53">2</text:p>
          </table:table-cell>
          <table:table-cell table:style-name="Tableau20.B3" office:value-type="float" office:value="6">
            <text:p text:style-name="P53">6</text:p>
          </table:table-cell>
        </table:table-row>
        <table:table-row>
          <table:table-cell table:style-name="Tableau20.A1" office:value-type="string">
            <text:p text:style-name="P49">Bainisteoirí </text:p>
          </table:table-cell>
          <table:table-cell table:style-name="Tableau20.B3" office:value-type="float" office:value="76">
            <text:p text:style-name="P53">76</text:p>
          </table:table-cell>
          <table:table-cell table:style-name="Tableau20.B3" office:value-type="float" office:value="18">
            <text:p text:style-name="P53">18</text:p>
          </table:table-cell>
          <table:table-cell table:style-name="Tableau20.B3" office:value-type="float" office:value="1">
            <text:p text:style-name="P53">1</text:p>
          </table:table-cell>
          <table:table-cell table:style-name="Tableau20.B3" office:value-type="float" office:value="5">
            <text:p text:style-name="P53">5</text:p>
          </table:table-cell>
        </table:table-row>
        <table:table-row>
          <table:table-cell table:style-name="Tableau20.A1" office:value-type="string">
            <text:p text:style-name="P49">Coiléir bhána eile </text:p>
          </table:table-cell>
          <table:table-cell table:style-name="Tableau20.B3" office:value-type="float" office:value="66">
            <text:p text:style-name="P53">66</text:p>
          </table:table-cell>
          <table:table-cell table:style-name="Tableau20.B3" office:value-type="float" office:value="25">
            <text:p text:style-name="P53">25</text:p>
          </table:table-cell>
          <table:table-cell table:style-name="Tableau20.B3" office:value-type="float" office:value="2">
            <text:p text:style-name="P53">2</text:p>
          </table:table-cell>
          <table:table-cell table:style-name="Tableau20.B3" office:value-type="float" office:value="7">
            <text:p text:style-name="P53">7</text:p>
          </table:table-cell>
        </table:table-row>
        <table:table-row>
          <table:table-cell table:style-name="Tableau20.A1" office:value-type="string">
            <text:p text:style-name="P49">Oibrithe láimhe </text:p>
          </table:table-cell>
          <table:table-cell table:style-name="Tableau20.B3" office:value-type="float" office:value="63">
            <text:p text:style-name="P53">63</text:p>
          </table:table-cell>
          <table:table-cell table:style-name="Tableau20.B3" office:value-type="float" office:value="26">
            <text:p text:style-name="P53">26</text:p>
          </table:table-cell>
          <table:table-cell table:style-name="Tableau20.B3" office:value-type="float" office:value="2">
            <text:p text:style-name="P53">2</text:p>
          </table:table-cell>
          <table:table-cell table:style-name="Tableau20.B3" office:value-type="float" office:value="9">
            <text:p text:style-name="P53">9</text:p>
          </table:table-cell>
        </table:table-row>
        <table:table-row>
          <table:table-cell table:style-name="Tableau20.A1" office:value-type="string">
            <text:p text:style-name="P49">Daoine tí </text:p>
          </table:table-cell>
          <table:table-cell table:style-name="Tableau20.B3" office:value-type="float" office:value="57">
            <text:p text:style-name="P53">57</text:p>
          </table:table-cell>
          <table:table-cell table:style-name="Tableau20.B3" office:value-type="float" office:value="30">
            <text:p text:style-name="P53">30</text:p>
          </table:table-cell>
          <table:table-cell table:style-name="Tableau20.B3" office:value-type="float" office:value="2">
            <text:p text:style-name="P53">2</text:p>
          </table:table-cell>
          <table:table-cell table:style-name="Tableau20.B3" office:value-type="float" office:value="11">
            <text:p text:style-name="P53">11</text:p>
          </table:table-cell>
        </table:table-row>
        <table:table-row>
          <table:table-cell table:style-name="Tableau20.A1" office:value-type="string">
            <text:p text:style-name="P49">Dífhostaithe </text:p>
          </table:table-cell>
          <table:table-cell table:style-name="Tableau20.B3" office:value-type="float" office:value="66">
            <text:p text:style-name="P53">66</text:p>
          </table:table-cell>
          <table:table-cell table:style-name="Tableau20.B3" office:value-type="float" office:value="18">
            <text:p text:style-name="P53">18</text:p>
          </table:table-cell>
          <table:table-cell table:style-name="Tableau20.B3" office:value-type="float" office:value="2">
            <text:p text:style-name="P53">2</text:p>
          </table:table-cell>
          <table:table-cell table:style-name="Tableau20.B3" office:value-type="float" office:value="14">
            <text:p text:style-name="P53">14</text:p>
          </table:table-cell>
        </table:table-row>
        <table:table-row>
          <table:table-cell table:style-name="Tableau20.A1" office:value-type="string">
            <text:p text:style-name="P49">Ar scor</text:p>
          </table:table-cell>
          <table:table-cell table:style-name="Tableau20.B3" office:value-type="float" office:value="67">
            <text:p text:style-name="P53">67</text:p>
          </table:table-cell>
          <table:table-cell table:style-name="Tableau20.B3" office:value-type="float" office:value="20">
            <text:p text:style-name="P53">20</text:p>
          </table:table-cell>
          <table:table-cell table:style-name="Tableau20.B3" office:value-type="float" office:value="1">
            <text:p text:style-name="P53">1</text:p>
          </table:table-cell>
          <table:table-cell table:style-name="Tableau20.B3" office:value-type="float" office:value="12">
            <text:p text:style-name="P53">12</text:p>
          </table:table-cell>
        </table:table-row>
        <table:table-row>
          <table:table-cell table:style-name="Tableau20.A1" office:value-type="string">
            <text:p text:style-name="P49">Mic léinn </text:p>
          </table:table-cell>
          <table:table-cell table:style-name="Tableau20.B3" office:value-type="float" office:value="70">
            <text:p text:style-name="P53">70</text:p>
          </table:table-cell>
          <table:table-cell table:style-name="Tableau20.B3" office:value-type="float" office:value="23">
            <text:p text:style-name="P53">23</text:p>
          </table:table-cell>
          <table:table-cell table:style-name="Tableau20.B3" office:value-type="float" office:value="1">
            <text:p text:style-name="P53">1</text:p>
          </table:table-cell>
          <table:table-cell table:style-name="Tableau20.B3" office:value-type="float" office:value="6">
            <text:p text:style-name="P53">6</text:p>
          </table:table-cell>
        </table:table-row>
        <table:table-row>
          <table:table-cell table:style-name="Tableau20.A4" table:number-columns-spanned="5" office:value-type="string">
            <text:p text:style-name="P74">Deacrachtaí billí a íoc </text:p>
          </table:table-cell>
          <table:covered-table-cell/>
          <table:covered-table-cell/>
          <table:covered-table-cell/>
          <table:covered-table-cell/>
        </table:table-row>
        <table:table-row>
          <table:table-cell table:style-name="Tableau20.A1" office:value-type="string">
            <text:p text:style-name="P49">An chuid is mó den am </text:p>
          </table:table-cell>
          <table:table-cell table:style-name="Tableau20.B3" office:value-type="float" office:value="59">
            <text:p text:style-name="P53">59</text:p>
          </table:table-cell>
          <table:table-cell table:style-name="Tableau20.B3" office:value-type="float" office:value="29">
            <text:p text:style-name="P53">29</text:p>
          </table:table-cell>
          <table:table-cell table:style-name="Tableau20.B3" office:value-type="float" office:value="1">
            <text:p text:style-name="P53">1</text:p>
          </table:table-cell>
          <table:table-cell table:style-name="Tableau20.B3" office:value-type="float" office:value="11">
            <text:p text:style-name="P53">11</text:p>
          </table:table-cell>
        </table:table-row>
        <table:table-row>
          <table:table-cell table:style-name="Tableau20.A1" office:value-type="string">
            <text:p text:style-name="P49">Ó am go ham </text:p>
          </table:table-cell>
          <table:table-cell table:style-name="Tableau20.B3" office:value-type="float" office:value="60">
            <text:p text:style-name="P53">60</text:p>
          </table:table-cell>
          <table:table-cell table:style-name="Tableau20.B3" office:value-type="float" office:value="30">
            <text:p text:style-name="P53">30</text:p>
          </table:table-cell>
          <table:table-cell table:style-name="Tableau20.B3" office:value-type="float" office:value="1">
            <text:p text:style-name="P53">1</text:p>
          </table:table-cell>
          <table:table-cell table:style-name="Tableau20.B3" office:value-type="float" office:value="9">
            <text:p text:style-name="P53">9</text:p>
          </table:table-cell>
        </table:table-row>
        <table:table-row>
          <table:table-cell table:style-name="Tableau20.A1" office:value-type="string">
            <text:p text:style-name="P49">Beagnach riamh / Riamh </text:p>
          </table:table-cell>
          <table:table-cell table:style-name="Tableau20.B3" office:value-type="float" office:value="70">
            <text:p text:style-name="P53">70</text:p>
          </table:table-cell>
          <table:table-cell table:style-name="Tableau20.B3" office:value-type="float" office:value="20">
            <text:p text:style-name="P53">20</text:p>
          </table:table-cell>
          <table:table-cell table:style-name="Tableau20.B3" office:value-type="float" office:value="2">
            <text:p text:style-name="P53">2</text:p>
          </table:table-cell>
          <table:table-cell table:style-name="Tableau20.B3" office:value-type="float" office:value="8">
            <text:p text:style-name="P53">8</text:p>
          </table:table-cell>
        </table:table-row>
        <table:table-row>
          <table:table-cell table:style-name="Tableau20.A4" table:number-columns-spanned="5" office:value-type="string">
            <text:p text:style-name="P74">Uirbiú suibiachtúil </text:p>
          </table:table-cell>
          <table:covered-table-cell/>
          <table:covered-table-cell/>
          <table:covered-table-cell/>
          <table:covered-table-cell/>
        </table:table-row>
        <table:table-row>
          <table:table-cell table:style-name="Tableau20.A1" office:value-type="string">
            <text:p text:style-name="P49">Ceantar tuaithe nó sráidbhaile </text:p>
          </table:table-cell>
          <table:table-cell table:style-name="Tableau20.B3" office:value-type="float" office:value="64">
            <text:p text:style-name="P53">64</text:p>
          </table:table-cell>
          <table:table-cell table:style-name="Tableau20.B3" office:value-type="float" office:value="24">
            <text:p text:style-name="P53">24</text:p>
          </table:table-cell>
          <table:table-cell table:style-name="Tableau20.B3" office:value-type="float" office:value="2">
            <text:p text:style-name="P53">2</text:p>
          </table:table-cell>
          <table:table-cell table:style-name="Tableau20.B3" office:value-type="float" office:value="10">
            <text:p text:style-name="P53">10</text:p>
          </table:table-cell>
        </table:table-row>
        <table:table-row>
          <table:table-cell table:style-name="Tableau20.A1" office:value-type="string">
            <text:p text:style-name="P49">Baile beag nó meánmhéide </text:p>
          </table:table-cell>
          <table:table-cell table:style-name="Tableau20.B3" office:value-type="float" office:value="68">
            <text:p text:style-name="P53">68</text:p>
          </table:table-cell>
          <table:table-cell table:style-name="Tableau20.B3" office:value-type="float" office:value="22">
            <text:p text:style-name="P53">22</text:p>
          </table:table-cell>
          <table:table-cell table:style-name="Tableau20.B3" office:value-type="float" office:value="1">
            <text:p text:style-name="P53">1</text:p>
          </table:table-cell>
          <table:table-cell table:style-name="Tableau20.B3" office:value-type="float" office:value="9">
            <text:p text:style-name="P53">9</text:p>
          </table:table-cell>
        </table:table-row>
        <table:table-row>
          <table:table-cell table:style-name="Tableau20.A1" office:value-type="string">
            <text:p text:style-name="P49">Baile mór </text:p>
          </table:table-cell>
          <table:table-cell table:style-name="Tableau20.B3" office:value-type="float" office:value="69">
            <text:p text:style-name="P53">69</text:p>
          </table:table-cell>
          <table:table-cell table:style-name="Tableau20.B3" office:value-type="float" office:value="23">
            <text:p text:style-name="P53">23</text:p>
          </table:table-cell>
          <table:table-cell table:style-name="Tableau20.B3" office:value-type="float" office:value="1">
            <text:p text:style-name="P53">1</text:p>
          </table:table-cell>
          <table:table-cell table:style-name="Tableau20.B3" office:value-type="float" office:value="7">
            <text:p text:style-name="P53">7</text:p>
          </table:table-cell>
        </table:table-row>
        <table:table-row>
          <table:table-cell table:style-name="Tableau20.A4" table:number-columns-spanned="5" office:value-type="string">
            <text:p text:style-name="P74">Íomhá den Aontas Eorpach </text:p>
          </table:table-cell>
          <table:covered-table-cell/>
          <table:covered-table-cell/>
          <table:covered-table-cell/>
          <table:covered-table-cell/>
        </table:table-row>
        <table:table-row>
          <table:table-cell table:style-name="Tableau20.A1" office:value-type="string">
            <text:p text:style-name="P49">Dearfach </text:p>
          </table:table-cell>
          <table:table-cell table:style-name="Tableau20.B3" office:value-type="float" office:value="75">
            <text:p text:style-name="P53">75</text:p>
          </table:table-cell>
          <table:table-cell table:style-name="Tableau20.B3" office:value-type="float" office:value="18">
            <text:p text:style-name="P53">18</text:p>
          </table:table-cell>
          <table:table-cell table:style-name="Tableau20.B3" office:value-type="float" office:value="1">
            <text:p text:style-name="P53">1</text:p>
          </table:table-cell>
          <table:table-cell table:style-name="Tableau20.B3" office:value-type="float" office:value="6">
            <text:p text:style-name="P53">6</text:p>
          </table:table-cell>
        </table:table-row>
        <table:table-row>
          <table:table-cell table:style-name="Tableau20.A1" office:value-type="string">
            <text:p text:style-name="P49">Neodrach </text:p>
          </table:table-cell>
          <table:table-cell table:style-name="Tableau20.B3" office:value-type="float" office:value="62">
            <text:p text:style-name="P53">62</text:p>
          </table:table-cell>
          <table:table-cell table:style-name="Tableau20.B3" office:value-type="float" office:value="25">
            <text:p text:style-name="P53">25</text:p>
          </table:table-cell>
          <table:table-cell table:style-name="Tableau20.B3" office:value-type="float" office:value="2">
            <text:p text:style-name="P53">2</text:p>
          </table:table-cell>
          <table:table-cell table:style-name="Tableau20.B3" office:value-type="float" office:value="11">
            <text:p text:style-name="P53">11</text:p>
          </table:table-cell>
        </table:table-row>
        <table:table-row>
          <table:table-cell table:style-name="Tableau20.A1" office:value-type="string">
            <text:p text:style-name="P49">Diúltach </text:p>
          </table:table-cell>
          <table:table-cell table:style-name="Tableau20.B3" office:value-type="float" office:value="56">
            <text:p text:style-name="P53">56</text:p>
          </table:table-cell>
          <table:table-cell table:style-name="Tableau20.B3" office:value-type="float" office:value="32">
            <text:p text:style-name="P53">32</text:p>
          </table:table-cell>
          <table:table-cell table:style-name="Tableau20.B3" office:value-type="float" office:value="2">
            <text:p text:style-name="P53">2</text:p>
          </table:table-cell>
          <table:table-cell table:style-name="Tableau20.B3" office:value-type="float" office:value="10">
            <text:p text:style-name="P53">10</text:p>
          </table:table-cell>
        </table:table-row>
        <table:table-row>
          <table:table-cell table:style-name="Tableau20.A4" table:number-columns-spanned="5" office:value-type="string">
            <text:p text:style-name="P74">Sástacht le cáilíocht na beatha </text:p>
          </table:table-cell>
          <table:covered-table-cell/>
          <table:covered-table-cell/>
          <table:covered-table-cell/>
          <table:covered-table-cell/>
        </table:table-row>
        <table:table-row>
          <table:table-cell table:style-name="Tableau20.A1" office:value-type="string">
            <text:p text:style-name="P49">Sásta </text:p>
          </table:table-cell>
          <table:table-cell table:style-name="Tableau20.B3" office:value-type="float" office:value="70">
            <text:p text:style-name="P53">70</text:p>
          </table:table-cell>
          <table:table-cell table:style-name="Tableau20.B3" office:value-type="float" office:value="21">
            <text:p text:style-name="P53">21</text:p>
          </table:table-cell>
          <table:table-cell table:style-name="Tableau20.B3" office:value-type="float" office:value="1">
            <text:p text:style-name="P53">1</text:p>
          </table:table-cell>
          <table:table-cell table:style-name="Tableau20.B3" office:value-type="float" office:value="8">
            <text:p text:style-name="P53">8</text:p>
          </table:table-cell>
        </table:table-row>
        <table:table-row>
          <table:table-cell table:style-name="Tableau20.A1" office:value-type="string">
            <text:p text:style-name="P49">Ní raibh mé sásta </text:p>
          </table:table-cell>
          <table:table-cell table:style-name="Tableau20.B3" office:value-type="float" office:value="56">
            <text:p text:style-name="P53">56</text:p>
          </table:table-cell>
          <table:table-cell table:style-name="Tableau20.B3" office:value-type="float" office:value="30">
            <text:p text:style-name="P53">30</text:p>
          </table:table-cell>
          <table:table-cell table:style-name="Tableau20.B3" office:value-type="float" office:value="1">
            <text:p text:style-name="P53">1</text:p>
          </table:table-cell>
          <table:table-cell table:style-name="Tableau20.B3" office:value-type="float" office:value="13">
            <text:p text:style-name="P53">13</text:p>
          </table:table-cell>
        </table:table-row>
      </table:table>
      <text:p text:style-name="P21"/>
      <text:h text:style-name="P14" text:outline-level="1"><text:bookmark-start text:name="__RefHeading___Toc316624_3078747257"/>4 Thosaíocht na Saoránach do Pharlaimint na hEorpa<text:bookmark-end text:name="__RefHeading___Toc316624_3078747257"/></text:h>
      <text:p text:style-name="P21"/>
      <text:p text:style-name="P6">4. Tosaíochtaí na saoránach do Pharlaimint na hEorpa</text:p>
      <text:p text:style-name="P21">Sa chaibidil seo, scrúdaítear ionchais mhuintir na hEorpa i leith Pharlaimint na hEorpa trí iniúchadh a dhéanamh ar thrí ghné: na réimsí beartais ar mian le saoránaigh go dtabharfadh an Pharlaimint tosaíocht dóibh, na luachanna a chreideann siad ar cheart don Pharlaimint seasamh leo, agus a leibhéal sástachta leis an daonlathas ar an leibhéal náisiúnta agus ar leibhéal AE araon.</text:p>
      <text:p text:style-name="P21">Ar an iomlán, léiríonn na torthaí go bhfuil ábhair imní eacnamaíocha i gcroílár ionchais na saoránach, agus go múnlaíonn brúnna costais mhaireachtála agus saincheisteanna a bhaineann le fostaíocht tosaíochtaí beartais. Anuas ar na breithnithe ábhartha sin, cuireann muintir na hEorpa in iúl go bhfuil siad ag súil go mór gur cheart do Pharlaimint na hEorpa gníomhú mar chaomhnóir ar luachanna bunúsacha, go háirithe an tsíocháin agus an daonlathas. <text:span text:style-name="T39">Ó</text:span> bhéal, cé go dtuairiscíonn tromlach na saoránach go bhfuil siad sásta le feidhmiú an daonlathais, tá éagsúlacht shuntasach sna leibhéil sástachta ar fud na mBallstát, rud a léiríonn braistintí míchothroma maidir le feidhmíocht dhaonlathach.</text:p>
      <text:h text:style-name="P15" text:outline-level="2"><text:bookmark-start text:name="__RefHeading___Toc208442_2638692854"/>Tosaíochtaí <text:bookmark-start text:name="__RefHeading___Toc316626_3078747257"/>na saoránach do Pharlaimint na hEorpa<text:bookmark-end text:name="__RefHeading___Toc208442_2638692854"/><text:bookmark-end text:name="__RefHeading___Toc316626_3078747257"/></text:h>
      <text:p text:style-name="P21">Fiafraíodh de fhreagróirí cad iad na réimsí beartais ar mhaith leo go dtabharfadh Parlaimint na hEorpa tosaíocht dóibh. Léiríonn an cheist seo ionchais na saoránach maidir le clár oibre reachtach agus polaitiúil na Parlaiminte, rud a léiríonn na saincheisteanna is práinní ina saol laethúil agus iad siúd a mhúnlaíonn treo meántéarmach agus fadtéarmach an Aontais Eorpaigh.</text:p>
      <text:p text:style-name="P21">Ar leibhéal an Aontais, is iad boilsciú, praghsanna atá ag ardú agus an costas maireachtála an tsaincheist is minice a luaitear, agus tá 47 % de na freagróirí á cur san áireamh i measc a bpríomhthosaíochtaí. Tá méadú 6 phointe céatadáin tagtha ar an sciar sin ó mhí na Samhna 2025, an t-athrú is suntasaí sa rabharta atá ann faoi láthair, rud a léiríonn go bhfuil méadú tagtha ar an mbrú ar chumhacht ceannaigh agus ar bhuiséid teaghlaigh, rud a threisíonn a sheasamh mar phríomhábhar imní ar fud an Aontais Eorpaigh.</text:p>
      <text:p text:style-name="P21">Tá an geilleagar agus cruthú post sa dara háit, arna lua ag 35 % de na freagróirí. Níl aon athrú ar an sciar sin ó mhí na Samhna 2025 i leith, rud a thugann le fios go bhfuil ionchais fós ann maidir le gníomhaíocht an Aontais chun tacú leis an ngníomhaíocht eacnamaíoch agus leis an bhfostaíocht. I dteannta a chéile, deimhnítear leis an dá mhír sin gur léir go bhfuil ábhair imní eacnamaíocha chun tosaigh ar thosaíochtaí na saoránach ar leibhéal an Aontais.</text:p>
      <text:p text:style-name="P21">Leanann cosaint agus slándáil an Aontais go dlúth, a luaigh 34 % de na freagróirí, agus níl aon athrú ar na leibhéil i gcomparáid leis an rabharta roimhe sin. I gcomhthéacs an teannais gheopholaitiúil agus na ndúshlán slándála atá ann faoi láthair, leagtar béim ar an tábhacht leanúnach a bhaineann le ról an Aontais maidir le cobhsaíocht agus cosaint a áirithiú.</text:p>
      <text:p text:style-name="P21">Luann triúr as gach deichniúr freagróirí an tsláinte phoiblí freisin (30%, - 2pp), agus ina dhiaidh sin an bhochtaineacht agus an t-eisiamh sóisialta (25%, -3 pp). Tá an dá réimse fós ina n-ábhair imní shuntasacha agus chobhsaí i measc na saoránach, go háirithe i bhfianaise an bhrú eacnamaíoch leanúnaigh.</text:p>
      <text:p text:style-name="P21">I gcodarsnacht leis sin, léiríonn roinnt saincheisteanna laghdú ar salience. Tá laghdú suntasach tagtha ar an gcomhshaol agus ar an athrú aeráide (22%, –4 pc) agus ar imirce agus tearmann (19%, –5 pc), rud a thugann le fios gur aistrigh an aird ó na hábhair sin sa chomhthéacs reatha. </text:p>
      <text:p text:style-name="P21">Fanann an daonlathas agus an smacht reachta (21%, –2 pc) agus an talmhaíocht agus an tslándáil bia (20%, +2 pc) réasúnta cobhsaí le thart ar an gcúigiú cuid de na freagróirí.</text:p>
      <text:p text:style-name="P21">Ansin, luann sciartha níos lú freagróirí neamhspleáchas an Aontais maidir le tionsclaíocht agus fuinneamh (16 %, +3 pc), sceimhlitheoireacht agus coireacht eagraithe (14%, –3 pc), cosaint <text:soft-page-break/>tomhaltóirí (13%, +2 pc), cabhair dhaonnúil (11%, gan athrú), comhionannas inscne (10%, gan athrú), agus digitiú agus intleacht shaorga<text:note text:id="ftn22" text:note-class="footnote"><text:note-citation>22</text:note-citation><text:note-body><text:p text:style-name="P12">Modhnaíodh an mhír seo i gcomparáid leis an rabharta a bhí ann roimhe seo i bhFómhar 2025, ba é ‘Digitiú gheilleagar agus shochaí na hEorpa’ a bhí ann.</text:p></text:note-body></text:note> (9%, gan athrú). </text:p>
      <text:p text:style-name="P21"><draw:g text:anchor-type="paragraph" draw:z-index="50" draw:name="Forme53" draw:style-name="gr9"><draw:frame draw:style-name="gr192" draw:text-style-name="P105" svg:width="7.774cm" svg:height="14.578cm" svg:x="9.629cm" svg:y="1.351cm"><draw:image xlink:href="Pictures/1000000000000181000002D26FBC2C2D2836968B.png" xlink:type="simple" xlink:show="embed" xlink:actuate="onLoad" draw:mime-type="image/png"><text:p/></draw:image></draw:frame><draw:frame draw:style-name="gr193" draw:text-style-name="P126" svg:width="9.3cm" svg:height="14.906cm" svg:x="0.002cm" svg:y="1.554cm"><draw:text-box><text:p text:style-name="P125"><text:span text:style-name="T41">Boilsciú, praghsanna atá ag ardú agus an costas maireachtála</text:span></text:p><text:p text:style-name="P125"><text:span text:style-name="T41">Geilleagar agus cruthú post</text:span></text:p><text:p text:style-name="P125"><text:span text:style-name="T41">Cosaint agus slándáil an Aontais</text:span></text:p><text:p text:style-name="P125"><text:span text:style-name="T41">Sláinte phoiblí</text:span></text:p><text:p text:style-name="P125"><text:span text:style-name="T41">Bochtaineacht agus eisiamh sóisialta</text:span></text:p><text:p text:style-name="P125"><text:span text:style-name="T41">An comhshaol agus an t-athrú aeráide</text:span></text:p><text:p text:style-name="P125"><text:span text:style-name="T41">An daonlathas agus an smacht reachta</text:span></text:p><text:p text:style-name="P125"><text:span text:style-name="T41">Talmhaíocht agus slándáil bia</text:span></text:p><text:p text:style-name="P125"><text:span text:style-name="T41">Imirce agus tearmann</text:span></text:p><text:p text:style-name="P125"><text:span text:style-name="T41">Neamhspleáchas an Aontais i réimsí na tionsclaíochta agus an fhuinnimh</text:span></text:p><text:p text:style-name="P125"><text:span text:style-name="T41">Sceimhlitheoireacht agus coireacht eagraithe</text:span></text:p><text:p text:style-name="P125"><text:span text:style-name="T41">Cosaint tomhaltóirí</text:span></text:p><text:p text:style-name="P125"><text:span text:style-name="T41">Cabhair dhaonnúil agus cúnamh forbartha</text:span></text:p><text:p text:style-name="P125"><text:span text:style-name="T41">Comhionannas inscne, cuimsiú agus éagsúlacht</text:span></text:p><text:p text:style-name="P125"><text:span text:style-name="T41">Digitiú agus an Intleacht Shaorga (IS)</text:span></text:p><text:p text:style-name="P125"><text:span text:style-name="T41">Eile (SPONTANEOUS)</text:span></text:p><text:p text:style-name="P125"><text:span text:style-name="T41">Ceann ar bith (SPONTANEOUS)</text:span></text:p><text:p text:style-name="P125"><text:span text:style-name="T41">Níl a fhios agam</text:span></text:p></draw:text-box></draw:frame><draw:frame draw:style-name="gr194" draw:text-style-name="P108" svg:width="15.576cm" svg:height="0.902cm" svg:x="1.902cm" svg:y="0.065cm"><draw:text-box><text:p text:style-name="P106"><text:span text:style-name="T41">QA7ab Cé acu de na hábhair seo a leanas ar mhaith leat go dtabharfadh Parlaimint na hEorpa aghaidh orthu ar bhonn tosaíochta? Ar an gcéad dul síos? Agus ansin? (MAX. 4 FREAGRAÍ) (%)</text:span></text:p></draw:text-box></draw:frame><draw:g draw:style-name="gr4"><draw:frame draw:style-name="gr195" draw:text-style-name="P105" svg:width="5.342cm" svg:height="0.271cm" svg:x="1.314cm" svg:y="16.353cm"><draw:image xlink:href="Pictures/10000000000001280000000F650BFC6A947040BF.png" xlink:type="simple" xlink:show="embed" xlink:actuate="onLoad" draw:mime-type="image/png"><text:p/></draw:image></draw:frame><draw:frame draw:style-name="gr196" draw:text-style-name="P108" svg:width="2.349cm" svg:height="1.227cm" svg:x="2.254cm" svg:y="16.183cm"><draw:text-box><text:p text:style-name="P106"><text:span text:style-name="T41">Aibreán/Bealtaine 2026</text:span></text:p></draw:text-box></draw:frame><draw:frame draw:style-name="gr197" draw:text-style-name="P108" svg:width="2.047cm" svg:height="0.902cm" svg:x="6.655cm" svg:y="16.183cm"><draw:text-box><text:p text:style-name="P106"><text:span text:style-name="T42">Δ</text:span><text:span text:style-name="T41"> Samhain 2025 </text:span></text:p></draw:text-box></draw:frame></draw:g></draw:g></text:p>
      <text:p text:style-name="P21"/>
      <text:p text:style-name="P23">Ar an leibhéal náisiúnta, is é an boilsciú, praghsanna atá ag ardú agus an costas maireachtála an tosaíocht is minice a luaitear i 17 mBallstát. Ar fud an Aontais ina iomláine, luann 40 % ar a laghad de na freagróirí an boilsciú mar thosaíocht i 23 Bhallstát, rud a léiríonn imní fhorleathan ar fud an Aontais faoi bhrúnna ar bhuiséid teaghlaigh. Feictear na sciartha is airde sa Phortaingéil (65 %), sa Bhulgáir (63 %), agus sa Chróit (61 %). </text:p>
      <text:p text:style-name="P21">Is é cosaint agus slándáil an Aontais an tosaíocht is minice a luaitear i sé Bhallstát, faoi stiúir na Danmhairge (57 %), na hÍsiltíre (54 %), na Liotuáine agus na Fionlainne (48 % araon), rud a léiríonn a shuntasaí atá saincheisteanna comhchoiteanna cosanta agus slándála sna tíortha sin. </text:p>
      <text:p text:style-name="P21">Tagann an geilleagar agus cruthú post chun cinn mar phríomhthosaíocht sa Chipir (45%). Sa Liotuáin (48 %), tá an seasamh is fearr aici le cosaint agus slándáil an Aontais, sa Spáinn (47 %) tá an chéad seasamh aici leis an mboilsciú, agus sa Laitvia (45 %) luaitear go cothrom í in éineacht leis an tsláinte phoiblí. Luann ar a laghad leath de na freagróirí sa Ghréig (51%) agus sa Bhulgáir (50%) é freisin.</text:p>
      <text:p text:style-name="P21">Is í an tsláinte phoiblí an phríomhthosaíocht sa tSlóivéin (47 %) freisin, agus tá tábhacht ar leith ag baint léi sa Phortaingéil (62 %), agus ina dhiaidh sin tá Éire, an Spáinn agus an Laitvia (45 %).</text:p>
      <text:p text:style-name="P21">Is é an comhshaol agus an t-athrú aeráide an chéad ábhar sa tSualainn (49%) agus luaitear go han-mhinic é sa Danmhairg (45%). </text:p>
      <text:p text:style-name="P21">Ní thagann an bhochtaineacht agus an t-eisiamh sóisialta ar dtús in aon tír ach is saincheist thábhachtach fós í sa Phortaingéil (46%) agus sa Ghréig (45%).</text:p>
      <text:p text:style-name="P21"><draw:g text:anchor-type="paragraph" draw:z-index="51" draw:name="Forme54" draw:style-name="gr9"><draw:frame draw:style-name="gr184" draw:text-style-name="P105" svg:width="16.8cm" svg:height="6.381cm" svg:x="0cm" svg:y="3.476cm"><draw:image xlink:href="Pictures/1000000000000527000001F5DA1204DA3E0782BA.png" xlink:type="simple" xlink:show="embed" xlink:actuate="onLoad" draw:mime-type="image/png"><text:p/></draw:image></draw:frame><draw:g draw:style-name="gr4"><draw:frame draw:style-name="gr185" draw:text-style-name="P105" svg:width="9.344cm" svg:height="1.502cm" svg:x="0.099cm" svg:y="1.808cm"><draw:image xlink:href="Pictures/10000000000001940000004030CDECB8922212B1.png" xlink:type="simple" xlink:show="embed" xlink:actuate="onLoad" draw:mime-type="image/png"><text:p/></draw:image></draw:frame><draw:frame draw:style-name="gr186" draw:text-style-name="P108" svg:width="5.848cm" svg:height="0.902cm" svg:x="0.739cm" svg:y="1.709cm"><draw:text-box><text:p text:style-name="P106"><text:span text:style-name="T41">Boilsciú, praghsanna atá ag ardú agus an costas maireachtála</text:span></text:p></draw:text-box></draw:frame><draw:frame draw:style-name="gr187" draw:text-style-name="P108" svg:width="3.784cm" svg:height="0.902cm" svg:x="0.787cm" svg:y="2.238cm"><draw:text-box><text:p text:style-name="P106"><text:span text:style-name="T41">Geilleagar agus cruthú post</text:span></text:p></draw:text-box></draw:frame><draw:frame draw:style-name="gr188" draw:text-style-name="P108" svg:width="3.597cm" svg:height="0.902cm" svg:x="0.79cm" svg:y="2.739cm"><draw:text-box><text:p text:style-name="P106"><text:span text:style-name="T41">Cosaint agus slándáil an Aontais</text:span></text:p></draw:text-box></draw:frame><draw:frame draw:style-name="gr189" draw:text-style-name="P108" svg:width="2.13cm" svg:height="0.902cm" svg:x="9.287cm" svg:y="1.808cm"><draw:text-box><text:p text:style-name="P106"><text:span text:style-name="T41">Sláinte phoiblí</text:span></text:p></draw:text-box></draw:frame><draw:frame draw:style-name="gr190" draw:text-style-name="P108" svg:width="4.714cm" svg:height="0.902cm" svg:x="9.088cm" svg:y="2.238cm"><draw:text-box><text:p text:style-name="P106"><text:span text:style-name="T41">An comhshaol agus an t-athrú aeráide</text:span></text:p></draw:text-box></draw:frame></draw:g><draw:frame draw:style-name="gr191" draw:text-style-name="P108" svg:width="16.274cm" svg:height="0.902cm" svg:x="0.099cm" svg:y="0.22cm"><draw:text-box><text:p text:style-name="P106"><text:span text:style-name="T41">QA7ab Cé acu de na hábhair seo a leanas ar mhaith leat go dtabharfadh Parlaimint na hEorpa aghaidh orthu ar bhonn tosaíochta? Ar an gcéad dul síos? Agus ansin? (MAX. 4 FREAGRAÍ) (%)</text:span></text:p></draw:text-box></draw:frame></draw:g></text:p>
      <text:p text:style-name="P23">Ar an iomlán, cuirtear i dtábhacht leis na torthaí sin cóineasú láidir maidir le hábhair imní a bhaineann le costas maireachtála ar fud na mBallstát, mar aon le difríochtaí suntasacha náisiúnta i dtosaíochtaí tánaisteacha, lena léirítear dálaí eacnamaíocha éagsúla, comhthéacsanna geopholaitiúla, agus ábhair imní beartais ar fud an Aontais Eorpaigh. </text:p>
      <text:p text:style-name="P21"><draw:g text:anchor-type="paragraph" draw:z-index="52" draw:name="Forme55" draw:style-name="gr9"><draw:frame draw:style-name="gr181" draw:text-style-name="P105" svg:width="9.051cm" svg:height="5.673cm" svg:x="9.305cm" svg:y="1.118cm"><draw:image xlink:href="Pictures/10000000000003E200000264CC277E1FC2F2046B.png" xlink:type="simple" xlink:show="embed" xlink:actuate="onLoad" draw:mime-type="image/png"><text:p/></draw:image></draw:frame><draw:frame draw:style-name="gr182" draw:text-style-name="P124" svg:width="9.131cm" svg:height="6.088cm" svg:x="0cm" svg:y="1.487cm"><draw:text-box><text:p text:style-name="P123"><text:span text:style-name="T41">Boilsciú, praghsanna atá ag ardú agus an costas maireachtálaGeilleagar agus cruthú post</text:span></text:p><text:p text:style-name="P123"><text:span text:style-name="T41">Cosaint agus slándáil an Aontais</text:span></text:p><text:p text:style-name="P123"><text:span text:style-name="T41">Sláinte phoiblí</text:span></text:p><text:p text:style-name="P123"><text:span text:style-name="T41">Bochtaineacht agus eisiamh sóisialta</text:span></text:p><text:p text:style-name="P123"><text:span text:style-name="T41">An comhshaol agus an t-athrú aeráide</text:span></text:p><text:p text:style-name="P123"><text:span text:style-name="T41">An daonlathas agus an smacht reachta</text:span></text:p><text:p text:style-name="P123"><text:span text:style-name="T41">Talmhaíocht agus slándáil bia</text:span></text:p><text:p text:style-name="P123"><text:span text:style-name="T41">Imirce agus tearmann</text:span></text:p><text:p text:style-name="P123"><text:span text:style-name="T41">Neamhspleáchas an Aontais i réimsí na tionsclaíochta agus an fhuinnimh</text:span></text:p><text:p text:style-name="P123"><text:span text:style-name="T41">Sceimhlitheoireacht agus coireacht eagraithe</text:span></text:p><text:p text:style-name="P123"><text:span text:style-name="T41">Cosaint tomhaltóirí</text:span></text:p><text:p text:style-name="P123"><text:span text:style-name="T41">Cabhair dhaonnúil agus cúnamh forbartha</text:span></text:p><text:p text:style-name="P123"><text:span text:style-name="T41">Comhionannas inscne, cuimsiú agus éagsúlacht</text:span></text:p><text:p text:style-name="P123"><text:span text:style-name="T41">Digitiú agus an Intleacht Shaorga (Al)</text:span></text:p></draw:text-box></draw:frame><draw:frame draw:style-name="gr183" draw:text-style-name="P108" svg:width="18.001cm" svg:height="0.902cm" svg:x="0.3cm" svg:y="0.102cm"><draw:text-box><text:p text:style-name="P106"><text:span text:style-name="T41">QA7ab Cé acu de na hábhair seo a leanas ar mhaith leat go dtabharfadh Parlaimint na hEorpa aghaidh orthu ar bhonn tosaíochta? Ar an gcéad dul síos? Agus ansin? (MAX. 4 FREAGRAÍ) (%)</text:span></text:p></draw:text-box></draw:frame></draw:g>Feictear difríochtaí i dtosaíochtaí na saoránach do Pharlaimint na hEorpa i roinnt grúpaí sochdhéimeagrafacha, rud a léiríonn go múnlaíonn taithí saoil, cúinsí pearsanta agus dearcthaí ionchais maidir le gníomhaíocht ar leibhéal an Aontais.</text:p>
      <text:p text:style-name="P21">Tá difríochtaí de réir inscne réasúnta teoranta. Is mó seans go gcuirfidh mná béim ar bhoilsciú, ar ardú praghsanna agus ar an gcostas maireachtála (49 % vs 46 %), ar shláinte phoiblí (33 % vs 27 %) agus ar bhochtaineacht agus eisiamh sóisialta (27 % vs 23 %), rud a thugann le fios go bhfuil fócas beagán níos láidre ar shaincheisteanna sóisialta agus sláinte. Os a choinne sin, is beag seans go dtabharfaidh fir tosaíocht do chosaint agus do shlándáil an Aontais (36 % vs 32 %), don imirce (21 % vs 18 %), don gheilleagar agus do chruthú post (36 % vs 33 %), agus do neamhspleáchas an Aontais sa tionsclaíocht agus san fhuinneamh (18 % vs 14 %), rud a léiríonn béim beagán níos mó ar fheidhmíocht eacnamaíoch agus ar shlándáil.</text:p>
      <text:p text:style-name="P21"/>
      <text:p text:style-name="P23">Tagann difríochtaí níos suntasaí chun cinn ar fud aoisghrúpaí. Cuireann freagróirí óga (idir 15 agus 24 bliana d’aois) béim níos mó ar an gcomhshaol agus ar an athrú aeráide (28 % vs 20-22 % i measc aoisghrúpaí níos sine), ar chabhair dhaonnúil (15 % vs 9-13 %), ar chomhionannas inscne (16 % vs 8 % i measc 55+) agus ar dhigitiú agus ar intleacht shaorga (15 % vs 7 % i measc 55+), agus is lú an seans go dtabharfaidh siad tosaíocht do chosaint agus slándáil an Aontais (28 % vs 38 % i measc 55+) nó don tsláinte phoiblí (26 % vs 33 % i measc 55+), rud a léiríonn fócas níos láidre ar chosaint agus ar shláinte i measc freagróirí níos sine. </text:p>
      <text:p text:style-name="P21">Léiríonn difríochtaí de réir leibhéal oideachais patrúin ar leith. Is mó seans go dtabharfaidh freagróirí a bhfuil leibhéal íseal oideachais acu tosaíocht don bhoilsciú agus don chostas maireachtála (53 % vs 43 % ina measc siúd a bhfuil oideachas ard acu), don tsláinte phoiblí (35 % vs 24 %), agus don bhochtaineacht agus don eisiamh sóisialta (28 % vs 23 %), rud a léiríonn fócas níos láidre ar bhrúnna eacnamaíocha agus sóisialta láithreacha. Os a choinne sin, is mó seans go luafaidh na daoine sin a bhfuil ardleibhéal oideachais acu cosaint agus slándáil an Aontais (37 % vs 31 %), an comhshaol agus an t-athrú aeráide (30 % vs 15 %), agus neamhspleáchas an Aontais sa tionsclaíocht agus san fhuinneamh (21 % vs 11 %).</text:p>
      <text:p text:style-name="P21">Feictear caidreamh an-láidir le staid airgeadais na bhfreagróirí. Ina measc siúd a mbíonn deacrachtaí acu a mbillí a íoc an chuid is mó den am, ardaíonn boilsciú agus costas maireachtála go 58%, i gcomparáid le 45% díobh siúd nach mbíonn deacrachtaí acu riamh nó nach mbíonn deacrachtaí acu riamh. Is mó seans freisin go dtabharfaidh an grúpa sin tús áite don bhochtaineacht agus don eisiamh sóisialta (40 % vs 22 %) agus don tsláinte phoiblí (38 % vs 29 %), agus béim á leagan aige ar thionchar díreach na leochaileachta eacnamaíche ar thosaíochtaí beartais. Os a choinne sin, déanann freagróirí i staideanna airgeadais níos sláine a dtosaíochtaí a dháileadh ar bhealach níos cothroime, agus béim níos airde ar chosaint agus ar shlándáil an Aontais (37 % vs 22 %), ar shaincheisteanna comhshaoil (24 % vs 14 %), agus ar an daonlathas agus ar an smacht reachta (23 % vs 16 %).</text:p>
      <text:p text:style-name="P21">Léiríonn fachtóirí dearcadh codarsnachtaí láidre. Is mó seans go dtabharfaidh freagróirí a bhfuil íomhá dhearfach acu den Aontas tosaíocht do chosaint agus do shlándáil an Aontais (37 % vs 28 % ina measc siúd a bhfuil dearcadh diúltach acu), don chomhshaol agus don athrú aeráide (28 % vs 12 %), don daonlathas agus don smacht reachta (25 % vs 15 %), agus do neamhspleáchas an Aontais sa tionsclaíocht agus san fhuinneamh (19 % vs 13 %). Os a choinne sin, cuireann na daoine sin a bhfuil íomhá dhiúltach acu béim i bhfad níos mó ar bhoilsciú agus ar chostas maireachtála (53 % vs 44 %), ar bhochtaineacht agus ar eisiamh sóisialta (28 % vs 23 %), ar imirce (27 % vs 17 %), ar sceimhlitheoireacht (19 % vs 12 %), rud a léiríonn fócas níos láidre ar ábhair imní eacnamaíocha láithreacha agus ar an tslándáil. </text:p>
      <text:p text:style-name="P21">Feictear patrún comhchosúil chun sástachta le cáilíocht na beatha, agus is mó an seans go dtabharfaidh freagróirí míshásta tosaíocht do shaincheisteanna costais mhaireachtála (56%) ná iad siúd atá sásta (46%) chomh maith le bochtaineacht agus eisiamh sóisialta (36% vs 23%). Is mó seans go roghnóidh freagróirí sásúla cosaint agus slándáil an Aontais (36 % vs 27 %), an comhshaol agus an t-athrú aeráide (23 % vs 15 %), agus an daonlathas agus an smacht reachta (22 % vs 17 %). </text:p>
      <text:p text:style-name="P21"/>
      <table:table table:name="Tableau21" table:style-name="Tableau21">
        <table:table-column table:style-name="Tableau21.A"/>
        <table:table-column table:style-name="Tableau21.B" table:number-columns-repeated="18"/>
        <table:table-row>
          <table:table-cell table:style-name="Tableau21.A1" table:number-columns-spanned="19" office:value-type="string">
            <text:p text:style-name="P89">QA7ab Cé acu de na hábhair seo a leanas ar mhaith leat go dtabharfadh Parlaimint na hEorpa aghaidh orthu i dtosaíocht? ar an gcéad dul síos? Agus ansin? (MAX. 4 ANSWERS) (% - A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6"/>
          </table:table-cell>
          <table:table-cell table:style-name="Tableau21.A1" office:value-type="string">
            <text:p text:style-name="P97">Boilsciú, praghsanna atá ag ardú agus an costas maireachtála</text:p>
          </table:table-cell>
          <table:table-cell table:style-name="Tableau21.A1" office:value-type="string">
            <text:p text:style-name="P97">Geilleagar agus cruthú post</text:p>
          </table:table-cell>
          <table:table-cell table:style-name="Tableau21.A1" office:value-type="string">
            <text:p text:style-name="P97">Cosaint agus slándáil an Aontais</text:p>
          </table:table-cell>
          <table:table-cell table:style-name="Tableau21.A1" office:value-type="string">
            <text:p text:style-name="P97">Sláinte phoiblí</text:p>
          </table:table-cell>
          <table:table-cell table:style-name="Tableau21.A1" office:value-type="string">
            <text:p text:style-name="P97">Bochtaineacht agus eisiamh sóisialta</text:p>
          </table:table-cell>
          <table:table-cell table:style-name="Tableau21.A1" office:value-type="string">
            <text:p text:style-name="P97">An comhshaol agus an t-athrú aeráide</text:p>
          </table:table-cell>
          <table:table-cell table:style-name="Tableau21.A1" office:value-type="string">
            <text:p text:style-name="P97">An daonlathas agus an smacht reachta</text:p>
          </table:table-cell>
          <table:table-cell table:style-name="Tableau21.A1" office:value-type="string">
            <text:p text:style-name="P97">Talmhaíocht agus slándáil bia</text:p>
          </table:table-cell>
          <table:table-cell table:style-name="Tableau21.A1" office:value-type="string">
            <text:p text:style-name="P97">Imirce agus tearmann</text:p>
          </table:table-cell>
          <table:table-cell table:style-name="Tableau21.A1" office:value-type="string">
            <text:p text:style-name="P97">Neamhspleáchas an Aontais i réimsí na tionsclaíochta agus an fhuinnimh</text:p>
          </table:table-cell>
          <table:table-cell table:style-name="Tableau21.A1" office:value-type="string">
            <text:p text:style-name="P97">Sceimhlitheoireacht agus coireacht eagraithe </text:p>
          </table:table-cell>
          <table:table-cell table:style-name="Tableau21.A1" office:value-type="string">
            <text:p text:style-name="P97">Cosaint tomhaltóirí</text:p>
          </table:table-cell>
          <table:table-cell table:style-name="Tableau21.A1" office:value-type="string">
            <text:p text:style-name="P97">Cabhair dhaonnúil agus cúnamh forbartha</text:p>
          </table:table-cell>
          <table:table-cell table:style-name="Tableau21.A1" office:value-type="string">
            <text:p text:style-name="P97">Comhionannas inscne, cuimsiú agus éagsúlacht</text:p>
          </table:table-cell>
          <table:table-cell table:style-name="Tableau21.A1" office:value-type="string">
            <text:p text:style-name="P97">Digitiú agus an Intleacht Shaorga (Al)</text:p>
          </table:table-cell>
          <table:table-cell table:style-name="Tableau21.A1" office:value-type="string">
            <text:p text:style-name="P97">Eile (SPONTANEOUS)</text:p>
          </table:table-cell>
          <table:table-cell table:style-name="Tableau21.A1" office:value-type="string">
            <text:p text:style-name="P98">Ceann ar bith (SPONTANEOUS)</text:p>
          </table:table-cell>
          <table:table-cell table:style-name="Tableau21.A1" office:value-type="string">
            <text:p text:style-name="P98">Níl a fhios agam</text:p>
          </table:table-cell>
        </table:table-row>
        <table:table-row>
          <table:table-cell table:style-name="Tableau21.A1" office:value-type="string">
            <text:p text:style-name="P98">AE27 </text:p>
          </table:table-cell>
          <table:table-cell table:style-name="Tableau21.B3" office:value-type="float" office:value="47">
            <text:p text:style-name="P97">47</text:p>
          </table:table-cell>
          <table:table-cell table:style-name="Tableau21.B3" office:value-type="float" office:value="35">
            <text:p text:style-name="P97">35</text:p>
          </table:table-cell>
          <table:table-cell table:style-name="Tableau21.B3" office:value-type="float" office:value="34">
            <text:p text:style-name="P97">34</text:p>
          </table:table-cell>
          <table:table-cell table:style-name="Tableau21.B3" office:value-type="float" office:value="30">
            <text:p text:style-name="P97">30</text:p>
          </table:table-cell>
          <table:table-cell table:style-name="Tableau21.B3" office:value-type="float" office:value="25">
            <text:p text:style-name="P97">25</text:p>
          </table:table-cell>
          <table:table-cell table:style-name="Tableau21.B3" office:value-type="float" office:value="22">
            <text:p text:style-name="P97">22</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3">
            <text:p text:style-name="P99">13</text:p>
          </table:table-cell>
          <table:table-cell table:style-name="Tableau21.B3" office:value-type="float" office:value="11">
            <text:p text:style-name="P99">11</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Inscn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Fear </text:p>
          </table:table-cell>
          <table:table-cell table:style-name="Tableau21.B3" office:value-type="float" office:value="46">
            <text:p text:style-name="P97">46</text:p>
          </table:table-cell>
          <table:table-cell table:style-name="Tableau21.B3" office:value-type="float" office:value="36">
            <text:p text:style-name="P97">36</text:p>
          </table:table-cell>
          <table:table-cell table:style-name="Tableau21.B3" office:value-type="float" office:value="36">
            <text:p text:style-name="P97">36</text:p>
          </table:table-cell>
          <table:table-cell table:style-name="Tableau21.B3" office:value-type="float" office:value="27">
            <text:p text:style-name="P97">27</text:p>
          </table:table-cell>
          <table:table-cell table:style-name="Tableau21.B3" office:value-type="float" office:value="23">
            <text:p text:style-name="P97">23</text:p>
          </table:table-cell>
          <table:table-cell table:style-name="Tableau21.B3" office:value-type="float" office:value="21">
            <text:p text:style-name="P97">21</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18">
            <text:p text:style-name="P99">18</text:p>
          </table:table-cell>
          <table:table-cell table:style-name="Tableau21.B3" office:value-type="float" office:value="14">
            <text:p text:style-name="P99">14</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1">
            <text:p text:style-name="P99">11</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Bean </text:p>
          </table:table-cell>
          <table:table-cell table:style-name="Tableau21.B3" office:value-type="float" office:value="49">
            <text:p text:style-name="P97">49</text:p>
          </table:table-cell>
          <table:table-cell table:style-name="Tableau21.B3" office:value-type="float" office:value="33">
            <text:p text:style-name="P97">33</text:p>
          </table:table-cell>
          <table:table-cell table:style-name="Tableau21.B3" office:value-type="float" office:value="32">
            <text:p text:style-name="P97">32</text:p>
          </table:table-cell>
          <table:table-cell table:style-name="Tableau21.B3" office:value-type="float" office:value="33">
            <text:p text:style-name="P97">33</text:p>
          </table:table-cell>
          <table:table-cell table:style-name="Tableau21.B3" office:value-type="float" office:value="27">
            <text:p text:style-name="P97">27</text:p>
          </table:table-cell>
          <table:table-cell table:style-name="Tableau21.B3" office:value-type="float" office:value="23">
            <text:p text:style-name="P97">23</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18">
            <text:p text:style-name="P97">18</text:p>
          </table:table-cell>
          <table:table-cell table:style-name="Tableau21.B3" office:value-type="float" office:value="14">
            <text:p text:style-name="P99">14</text:p>
          </table:table-cell>
          <table:table-cell table:style-name="Tableau21.B3" office:value-type="float" office:value="15">
            <text:p text:style-name="P99">15</text:p>
          </table:table-cell>
          <table:table-cell table:style-name="Tableau21.B3" office:value-type="float" office:value="12">
            <text:p text:style-name="P99">12</text:p>
          </table:table-cell>
          <table:table-cell table:style-name="Tableau21.B3" office:value-type="float" office:value="12">
            <text:p text:style-name="P99">12</text:p>
          </table:table-cell>
          <table:table-cell table:style-name="Tableau21.B3" office:value-type="float" office:value="12">
            <text:p text:style-name="P99">12</text:p>
          </table:table-cell>
          <table:table-cell table:style-name="Tableau21.B3" office:value-type="float" office:value="8">
            <text:p text:style-name="P99">8</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Ao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15- 24 </text:p>
          </table:table-cell>
          <table:table-cell table:style-name="Tableau21.B3" office:value-type="float" office:value="44">
            <text:p text:style-name="P97">44</text:p>
          </table:table-cell>
          <table:table-cell table:style-name="Tableau21.B3" office:value-type="float" office:value="34">
            <text:p text:style-name="P97">34</text:p>
          </table:table-cell>
          <table:table-cell table:style-name="Tableau21.B3" office:value-type="float" office:value="28">
            <text:p text:style-name="P97">28</text:p>
          </table:table-cell>
          <table:table-cell table:style-name="Tableau21.B3" office:value-type="float" office:value="26">
            <text:p text:style-name="P97">26</text:p>
          </table:table-cell>
          <table:table-cell table:style-name="Tableau21.B3" office:value-type="float" office:value="26">
            <text:p text:style-name="P97">26</text:p>
          </table:table-cell>
          <table:table-cell table:style-name="Tableau21.B3" office:value-type="float" office:value="28">
            <text:p text:style-name="P97">28</text:p>
          </table:table-cell>
          <table:table-cell table:style-name="Tableau21.B3" office:value-type="float" office:value="19">
            <text:p text:style-name="P97">19</text:p>
          </table:table-cell>
          <table:table-cell table:style-name="Tableau21.B3" office:value-type="float" office:value="16">
            <text:p text:style-name="P97">16</text:p>
          </table:table-cell>
          <table:table-cell table:style-name="Tableau21.B3" office:value-type="float" office:value="18">
            <text:p text:style-name="P97">18</text:p>
          </table:table-cell>
          <table:table-cell table:style-name="Tableau21.B3" office:value-type="float" office:value="14">
            <text:p text:style-name="P99">14</text:p>
          </table:table-cell>
          <table:table-cell table:style-name="Tableau21.B3" office:value-type="float" office:value="13">
            <text:p text:style-name="P99">13</text:p>
          </table:table-cell>
          <table:table-cell table:style-name="Tableau21.B3" office:value-type="float" office:value="10">
            <text:p text:style-name="P99">10</text:p>
          </table:table-cell>
          <table:table-cell table:style-name="Tableau21.B3" office:value-type="float" office:value="15">
            <text:p text:style-name="P99">15</text:p>
          </table:table-cell>
          <table:table-cell table:style-name="Tableau21.B3" office:value-type="float" office:value="16">
            <text:p text:style-name="P99">16</text:p>
          </table:table-cell>
          <table:table-cell table:style-name="Tableau21.B3" office:value-type="float" office:value="15">
            <text:p text:style-name="P99">15</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25—39 </text:p>
          </table:table-cell>
          <table:table-cell table:style-name="Tableau21.B3" office:value-type="float" office:value="49">
            <text:p text:style-name="P97">49</text:p>
          </table:table-cell>
          <table:table-cell table:style-name="Tableau21.B3" office:value-type="float" office:value="36">
            <text:p text:style-name="P97">36</text:p>
          </table:table-cell>
          <table:table-cell table:style-name="Tableau21.B3" office:value-type="float" office:value="31">
            <text:p text:style-name="P97">31</text:p>
          </table:table-cell>
          <table:table-cell table:style-name="Tableau21.B3" office:value-type="float" office:value="27">
            <text:p text:style-name="P97">27</text:p>
          </table:table-cell>
          <table:table-cell table:style-name="Tableau21.B3" office:value-type="float" office:value="25">
            <text:p text:style-name="P97">25</text:p>
          </table:table-cell>
          <table:table-cell table:style-name="Tableau21.B3" office:value-type="float" office:value="22">
            <text:p text:style-name="P97">22</text:p>
          </table:table-cell>
          <table:table-cell table:style-name="Tableau21.B3" office:value-type="float" office:value="22">
            <text:p text:style-name="P97">22</text:p>
          </table:table-cell>
          <table:table-cell table:style-name="Tableau21.B3" office:value-type="float" office:value="18">
            <text:p text:style-name="P97">18</text:p>
          </table:table-cell>
          <table:table-cell table:style-name="Tableau21.B3" office:value-type="float" office:value="19">
            <text:p text:style-name="P97">19</text:p>
          </table:table-cell>
          <table:table-cell table:style-name="Tableau21.B3" office:value-type="float" office:value="17">
            <text:p text:style-name="P99">17</text:p>
          </table:table-cell>
          <table:table-cell table:style-name="Tableau21.B3" office:value-type="float" office:value="14">
            <text:p text:style-name="P99">14</text:p>
          </table:table-cell>
          <table:table-cell table:style-name="Tableau21.B3" office:value-type="float" office:value="12">
            <text:p text:style-name="P99">12</text:p>
          </table:table-cell>
          <table:table-cell table:style-name="Tableau21.B3" office:value-type="float" office:value="13">
            <text:p text:style-name="P99">13</text:p>
          </table:table-cell>
          <table:table-cell table:style-name="Tableau21.B3" office:value-type="float" office:value="14">
            <text:p text:style-name="P99">14</text:p>
          </table:table-cell>
          <table:table-cell table:style-name="Tableau21.B3" office:value-type="float" office:value="12">
            <text:p text:style-name="P99">12</text:p>
          </table:table-cell>
          <table:table-cell table:style-name="Tableau21.B3" office:value-type="float" office:value="0">
            <text:p text:style-name="P99">0</text:p>
          </table:table-cell>
          <table:table-cell table:style-name="Tableau21.B3" office:value-type="float" office:value="0">
            <text:p text:style-name="P99">0</text:p>
          </table:table-cell>
          <table:table-cell table:style-name="Tableau21.B3" office:value-type="float" office:value="0">
            <text:p text:style-name="P99">0</text:p>
          </table:table-cell>
        </table:table-row>
        <table:table-row>
          <table:table-cell table:style-name="Tableau21.A1" office:value-type="string">
            <text:p text:style-name="P98">40-54 </text:p>
          </table:table-cell>
          <table:table-cell table:style-name="Tableau21.B3" office:value-type="float" office:value="49">
            <text:p text:style-name="P97">49</text:p>
          </table:table-cell>
          <table:table-cell table:style-name="Tableau21.B3" office:value-type="float" office:value="38">
            <text:p text:style-name="P97">38</text:p>
          </table:table-cell>
          <table:table-cell table:style-name="Tableau21.B3" office:value-type="float" office:value="33">
            <text:p text:style-name="P97">33</text:p>
          </table:table-cell>
          <table:table-cell table:style-name="Tableau21.B3" office:value-type="float" office:value="30">
            <text:p text:style-name="P97">30</text:p>
          </table:table-cell>
          <table:table-cell table:style-name="Tableau21.B3" office:value-type="float" office:value="25">
            <text:p text:style-name="P97">25</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17">
            <text:p text:style-name="P99">17</text:p>
          </table:table-cell>
          <table:table-cell table:style-name="Tableau21.B3" office:value-type="float" office:value="14">
            <text:p text:style-name="P99">14</text:p>
          </table:table-cell>
          <table:table-cell table:style-name="Tableau21.B3" office:value-type="float" office:value="14">
            <text:p text:style-name="P99">14</text:p>
          </table:table-cell>
          <table:table-cell table:style-name="Tableau21.B3" office:value-type="float" office:value="9">
            <text:p text:style-name="P99">9</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gt;=55</text:p>
          </table:table-cell>
          <table:table-cell table:style-name="Tableau21.B3" office:value-type="float" office:value="47">
            <text:p text:style-name="P97">47</text:p>
          </table:table-cell>
          <table:table-cell table:style-name="Tableau21.B3" office:value-type="float" office:value="32">
            <text:p text:style-name="P97">32</text:p>
          </table:table-cell>
          <table:table-cell table:style-name="Tableau21.B3" office:value-type="float" office:value="38">
            <text:p text:style-name="P97">38</text:p>
          </table:table-cell>
          <table:table-cell table:style-name="Tableau21.B3" office:value-type="float" office:value="33">
            <text:p text:style-name="P97">33</text:p>
          </table:table-cell>
          <table:table-cell table:style-name="Tableau21.B3" office:value-type="float" office:value="25">
            <text:p text:style-name="P97">25</text:p>
          </table:table-cell>
          <table:table-cell table:style-name="Tableau21.B3" office:value-type="float" office:value="20">
            <text:p text:style-name="P97">20</text:p>
          </table:table-cell>
          <table:table-cell table:style-name="Tableau21.B3" office:value-type="float" office:value="22">
            <text:p text:style-name="P97">22</text:p>
          </table:table-cell>
          <table:table-cell table:style-name="Tableau21.B3" office:value-type="float" office:value="23">
            <text:p text:style-name="P97">23</text:p>
          </table:table-cell>
          <table:table-cell table:style-name="Tableau21.B3" office:value-type="float" office:value="19">
            <text:p text:style-name="P97">19</text:p>
          </table:table-cell>
          <table:table-cell table:style-name="Tableau21.B3" office:value-type="float" office:value="15">
            <text:p text:style-name="P99">15</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8">
            <text:p text:style-name="P99">8</text:p>
          </table:table-cell>
          <table:table-cell table:style-name="Tableau21.B3" office:value-type="float" office:value="7">
            <text:p text:style-name="P99">7</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Leibhéal oideacha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Leibhéal íseal oideachais (ISCED 0- 2) </text:p>
          </table:table-cell>
          <table:table-cell table:style-name="Tableau21.B3" office:value-type="float" office:value="53">
            <text:p text:style-name="P97">53</text:p>
          </table:table-cell>
          <table:table-cell table:style-name="Tableau21.B3" office:value-type="float" office:value="33">
            <text:p text:style-name="P97">33</text:p>
          </table:table-cell>
          <table:table-cell table:style-name="Tableau21.B3" office:value-type="float" office:value="31">
            <text:p text:style-name="P97">31</text:p>
          </table:table-cell>
          <table:table-cell table:style-name="Tableau21.B3" office:value-type="float" office:value="35">
            <text:p text:style-name="P97">35</text:p>
          </table:table-cell>
          <table:table-cell table:style-name="Tableau21.B3" office:value-type="float" office:value="28">
            <text:p text:style-name="P97">28</text:p>
          </table:table-cell>
          <table:table-cell table:style-name="Tableau21.B3" office:value-type="float" office:value="15">
            <text:p text:style-name="P97">15</text:p>
          </table:table-cell>
          <table:table-cell table:style-name="Tableau21.B3" office:value-type="float" office:value="18">
            <text:p text:style-name="P97">18</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11">
            <text:p text:style-name="P99">11</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6">
            <text:p text:style-name="P99">6</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Meánleibhéal oideachais (ISCED 3—4) </text:p>
          </table:table-cell>
          <table:table-cell table:style-name="Tableau21.B3" office:value-type="float" office:value="47">
            <text:p text:style-name="P97">47</text:p>
          </table:table-cell>
          <table:table-cell table:style-name="Tableau21.B3" office:value-type="float" office:value="37">
            <text:p text:style-name="P97">37</text:p>
          </table:table-cell>
          <table:table-cell table:style-name="Tableau21.B3" office:value-type="float" office:value="34">
            <text:p text:style-name="P97">34</text:p>
          </table:table-cell>
          <table:table-cell table:style-name="Tableau21.B3" office:value-type="float" office:value="31">
            <text:p text:style-name="P97">31</text:p>
          </table:table-cell>
          <table:table-cell table:style-name="Tableau21.B3" office:value-type="float" office:value="25">
            <text:p text:style-name="P97">25</text:p>
          </table:table-cell>
          <table:table-cell table:style-name="Tableau21.B3" office:value-type="float" office:value="20">
            <text:p text:style-name="P97">20</text:p>
          </table:table-cell>
          <table:table-cell table:style-name="Tableau21.B3" office:value-type="float" office:value="20">
            <text:p text:style-name="P97">20</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5">
            <text:p text:style-name="P99">15</text:p>
          </table:table-cell>
          <table:table-cell table:style-name="Tableau21.B3" office:value-type="float" office:value="15">
            <text:p text:style-name="P99">15</text:p>
          </table:table-cell>
          <table:table-cell table:style-name="Tableau21.B3" office:value-type="float" office:value="14">
            <text:p text:style-name="P99">14</text:p>
          </table:table-cell>
          <table:table-cell table:style-name="Tableau21.B3" office:value-type="float" office:value="11">
            <text:p text:style-name="P99">11</text:p>
          </table:table-cell>
          <table:table-cell table:style-name="Tableau21.B3" office:value-type="float" office:value="11">
            <text:p text:style-name="P99">11</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Ardleibhéal oideachais (ISCED 5-8) </text:p>
          </table:table-cell>
          <table:table-cell table:style-name="Tableau21.B3" office:value-type="float" office:value="43">
            <text:p text:style-name="P97">43</text:p>
          </table:table-cell>
          <table:table-cell table:style-name="Tableau21.B3" office:value-type="float" office:value="33">
            <text:p text:style-name="P97">33</text:p>
          </table:table-cell>
          <table:table-cell table:style-name="Tableau21.B3" office:value-type="float" office:value="37">
            <text:p text:style-name="P97">37</text:p>
          </table:table-cell>
          <table:table-cell table:style-name="Tableau21.B3" office:value-type="float" office:value="24">
            <text:p text:style-name="P97">24</text:p>
          </table:table-cell>
          <table:table-cell table:style-name="Tableau21.B3" office:value-type="float" office:value="23">
            <text:p text:style-name="P97">23</text:p>
          </table:table-cell>
          <table:table-cell table:style-name="Tableau21.B3" office:value-type="float" office:value="30">
            <text:p text:style-name="P97">30</text:p>
          </table:table-cell>
          <table:table-cell table:style-name="Tableau21.B3" office:value-type="float" office:value="25">
            <text:p text:style-name="P97">25</text:p>
          </table:table-cell>
          <table:table-cell table:style-name="Tableau21.B3" office:value-type="float" office:value="19">
            <text:p text:style-name="P97">19</text:p>
          </table:table-cell>
          <table:table-cell table:style-name="Tableau21.B3" office:value-type="float" office:value="20">
            <text:p text:style-name="P97">20</text:p>
          </table:table-cell>
          <table:table-cell table:style-name="Tableau21.B3" office:value-type="float" office:value="21">
            <text:p text:style-name="P99">21</text:p>
          </table:table-cell>
          <table:table-cell table:style-name="Tableau21.B3" office:value-type="float" office:value="13">
            <text:p text:style-name="P99">13</text:p>
          </table:table-cell>
          <table:table-cell table:style-name="Tableau21.B3" office:value-type="float" office:value="11">
            <text:p text:style-name="P99">11</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3">
            <text:p text:style-name="P99">13</text:p>
          </table:table-cell>
          <table:table-cell table:style-name="Tableau21.B3" office:value-type="float" office:value="2">
            <text:p text:style-name="P99">2</text:p>
          </table:table-cell>
          <table:table-cell table:style-name="Tableau21.B3" office:value-type="float" office:value="1">
            <text:p text:style-name="P99">1</text:p>
          </table:table-cell>
          <table:table-cell table:style-name="Tableau21.B3" office:value-type="float" office:value="0">
            <text:p text:style-name="P99">0</text:p>
          </table:table-cell>
        </table:table-row>
        <table:table-row>
          <table:table-cell table:style-name="Tableau21.A4" table:number-columns-spanned="19" office:value-type="string">
            <text:p text:style-name="P78">Catagóir shochghairmiú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Féinfhostaithe </text:p>
          </table:table-cell>
          <table:table-cell table:style-name="Tableau21.B3" office:value-type="float" office:value="49">
            <text:p text:style-name="P97">49</text:p>
          </table:table-cell>
          <table:table-cell table:style-name="Tableau21.B3" office:value-type="float" office:value="39">
            <text:p text:style-name="P97">39</text:p>
          </table:table-cell>
          <table:table-cell table:style-name="Tableau21.B3" office:value-type="float" office:value="36">
            <text:p text:style-name="P97">36</text:p>
          </table:table-cell>
          <table:table-cell table:style-name="Tableau21.B3" office:value-type="float" office:value="29">
            <text:p text:style-name="P97">29</text:p>
          </table:table-cell>
          <table:table-cell table:style-name="Tableau21.B3" office:value-type="float" office:value="22">
            <text:p text:style-name="P97">22</text:p>
          </table:table-cell>
          <table:table-cell table:style-name="Tableau21.B3" office:value-type="float" office:value="18">
            <text:p text:style-name="P97">18</text:p>
          </table:table-cell>
          <table:table-cell table:style-name="Tableau21.B3" office:value-type="float" office:value="19">
            <text:p text:style-name="P97">19</text:p>
          </table:table-cell>
          <table:table-cell table:style-name="Tableau21.B3" office:value-type="float" office:value="20">
            <text:p text:style-name="P97">20</text:p>
          </table:table-cell>
          <table:table-cell table:style-name="Tableau21.B3" office:value-type="float" office:value="16">
            <text:p text:style-name="P97">16</text:p>
          </table:table-cell>
          <table:table-cell table:style-name="Tableau21.B3" office:value-type="float" office:value="22">
            <text:p text:style-name="P99">22</text:p>
          </table:table-cell>
          <table:table-cell table:style-name="Tableau21.B3" office:value-type="float" office:value="15">
            <text:p text:style-name="P99">15</text:p>
          </table:table-cell>
          <table:table-cell table:style-name="Tableau21.B3" office:value-type="float" office:value="13">
            <text:p text:style-name="P99">13</text:p>
          </table:table-cell>
          <table:table-cell table:style-name="Tableau21.B3" office:value-type="float" office:value="12">
            <text:p text:style-name="P99">12</text:p>
          </table:table-cell>
          <table:table-cell table:style-name="Tableau21.B3" office:value-type="float" office:value="9">
            <text:p text:style-name="P99">9</text:p>
          </table:table-cell>
          <table:table-cell table:style-name="Tableau21.B3" office:value-type="float" office:value="12">
            <text:p text:style-name="P99">12</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0">
            <text:p text:style-name="P99">0</text:p>
          </table:table-cell>
        </table:table-row>
        <table:table-row>
          <table:table-cell table:style-name="Tableau21.A1" office:value-type="string">
            <text:p text:style-name="P98">Bainisteoirí </text:p>
          </table:table-cell>
          <table:table-cell table:style-name="Tableau21.B3" office:value-type="float" office:value="47">
            <text:p text:style-name="P97">47</text:p>
          </table:table-cell>
          <table:table-cell table:style-name="Tableau21.B3" office:value-type="float" office:value="35">
            <text:p text:style-name="P97">35</text:p>
          </table:table-cell>
          <table:table-cell table:style-name="Tableau21.B3" office:value-type="float" office:value="37">
            <text:p text:style-name="P97">37</text:p>
          </table:table-cell>
          <table:table-cell table:style-name="Tableau21.B3" office:value-type="float" office:value="22">
            <text:p text:style-name="P97">22</text:p>
          </table:table-cell>
          <table:table-cell table:style-name="Tableau21.B3" office:value-type="float" office:value="21">
            <text:p text:style-name="P97">21</text:p>
          </table:table-cell>
          <table:table-cell table:style-name="Tableau21.B3" office:value-type="float" office:value="28">
            <text:p text:style-name="P97">28</text:p>
          </table:table-cell>
          <table:table-cell table:style-name="Tableau21.B3" office:value-type="float" office:value="27">
            <text:p text:style-name="P97">27</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21">
            <text:p text:style-name="P99">21</text:p>
          </table:table-cell>
          <table:table-cell table:style-name="Tableau21.B3" office:value-type="float" office:value="12">
            <text:p text:style-name="P99">12</text:p>
          </table:table-cell>
          <table:table-cell table:style-name="Tableau21.B3" office:value-type="float" office:value="10">
            <text:p text:style-name="P99">10</text:p>
          </table:table-cell>
          <table:table-cell table:style-name="Tableau21.B3" office:value-type="float" office:value="10">
            <text:p text:style-name="P99">10</text:p>
          </table:table-cell>
          <table:table-cell table:style-name="Tableau21.B3" office:value-type="float" office:value="11">
            <text:p text:style-name="P99">11</text:p>
          </table:table-cell>
          <table:table-cell table:style-name="Tableau21.B3" office:value-type="float" office:value="14">
            <text:p text:style-name="P99">14</text:p>
          </table:table-cell>
          <table:table-cell table:style-name="Tableau21.B3" office:value-type="float" office:value="2">
            <text:p text:style-name="P99">2</text:p>
          </table:table-cell>
          <table:table-cell table:style-name="Tableau21.B3" office:value-type="float" office:value="1">
            <text:p text:style-name="P99">1</text:p>
          </table:table-cell>
          <table:table-cell table:style-name="Tableau21.B3" office:value-type="float" office:value="0">
            <text:p text:style-name="P99">0</text:p>
          </table:table-cell>
        </table:table-row>
        <table:table-row>
          <table:table-cell table:style-name="Tableau21.A1" office:value-type="string">
            <text:p text:style-name="P98">Coiléir bhána eile </text:p>
          </table:table-cell>
          <table:table-cell table:style-name="Tableau21.B3" office:value-type="float" office:value="50">
            <text:p text:style-name="P97">50</text:p>
          </table:table-cell>
          <table:table-cell table:style-name="Tableau21.B3" office:value-type="float" office:value="33">
            <text:p text:style-name="P97">33</text:p>
          </table:table-cell>
          <table:table-cell table:style-name="Tableau21.B3" office:value-type="float" office:value="34">
            <text:p text:style-name="P97">34</text:p>
          </table:table-cell>
          <table:table-cell table:style-name="Tableau21.B3" office:value-type="float" office:value="28">
            <text:p text:style-name="P97">28</text:p>
          </table:table-cell>
          <table:table-cell table:style-name="Tableau21.B3" office:value-type="float" office:value="22">
            <text:p text:style-name="P97">22</text:p>
          </table:table-cell>
          <table:table-cell table:style-name="Tableau21.B3" office:value-type="float" office:value="23">
            <text:p text:style-name="P97">23</text:p>
          </table:table-cell>
          <table:table-cell table:style-name="Tableau21.B3" office:value-type="float" office:value="22">
            <text:p text:style-name="P97">22</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19">
            <text:p text:style-name="P99">19</text:p>
          </table:table-cell>
          <table:table-cell table:style-name="Tableau21.B3" office:value-type="float" office:value="15">
            <text:p text:style-name="P99">15</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10">
            <text:p text:style-name="P99">10</text:p>
          </table:table-cell>
          <table:table-cell table:style-name="Tableau21.B3" office:value-type="float" office:value="11">
            <text:p text:style-name="P99">11</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Oibrithe láimhe </text:p>
          </table:table-cell>
          <table:table-cell table:style-name="Tableau21.B3" office:value-type="float" office:value="48">
            <text:p text:style-name="P97">48</text:p>
          </table:table-cell>
          <table:table-cell table:style-name="Tableau21.B3" office:value-type="float" office:value="38">
            <text:p text:style-name="P97">38</text:p>
          </table:table-cell>
          <table:table-cell table:style-name="Tableau21.B3" office:value-type="float" office:value="32">
            <text:p text:style-name="P97">32</text:p>
          </table:table-cell>
          <table:table-cell table:style-name="Tableau21.B3" office:value-type="float" office:value="31">
            <text:p text:style-name="P97">31</text:p>
          </table:table-cell>
          <table:table-cell table:style-name="Tableau21.B3" office:value-type="float" office:value="27">
            <text:p text:style-name="P97">27</text:p>
          </table:table-cell>
          <table:table-cell table:style-name="Tableau21.B3" office:value-type="float" office:value="17">
            <text:p text:style-name="P97">17</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14">
            <text:p text:style-name="P99">14</text:p>
          </table:table-cell>
          <table:table-cell table:style-name="Tableau21.B3" office:value-type="float" office:value="15">
            <text:p text:style-name="P99">15</text:p>
          </table:table-cell>
          <table:table-cell table:style-name="Tableau21.B3" office:value-type="float" office:value="14">
            <text:p text:style-name="P99">14</text:p>
          </table:table-cell>
          <table:table-cell table:style-name="Tableau21.B3" office:value-type="float" office:value="11">
            <text:p text:style-name="P99">11</text:p>
          </table:table-cell>
          <table:table-cell table:style-name="Tableau21.B3" office:value-type="float" office:value="11">
            <text:p text:style-name="P99">11</text:p>
          </table:table-cell>
          <table:table-cell table:style-name="Tableau21.B3" office:value-type="float" office:value="7">
            <text:p text:style-name="P99">7</text:p>
          </table:table-cell>
          <table:table-cell table:style-name="Tableau21.B3" office:value-type="float" office:value="0">
            <text:p text:style-name="P99">0</text:p>
          </table:table-cell>
          <table:table-cell table:style-name="Tableau21.B3" office:value-type="float" office:value="1">
            <text:p text:style-name="P99">1</text:p>
          </table:table-cell>
          <table:table-cell table:style-name="Tableau21.B3" office:value-type="float" office:value="0">
            <text:p text:style-name="P99">0</text:p>
          </table:table-cell>
        </table:table-row>
        <table:table-row>
          <table:table-cell table:style-name="Tableau21.A1" office:value-type="string">
            <text:p text:style-name="P98">Daoine tí </text:p>
          </table:table-cell>
          <table:table-cell table:style-name="Tableau21.B3" office:value-type="float" office:value="52">
            <text:p text:style-name="P97">52</text:p>
          </table:table-cell>
          <table:table-cell table:style-name="Tableau21.B3" office:value-type="float" office:value="37">
            <text:p text:style-name="P97">37</text:p>
          </table:table-cell>
          <table:table-cell table:style-name="Tableau21.B3" office:value-type="float" office:value="27">
            <text:p text:style-name="P97">27</text:p>
          </table:table-cell>
          <table:table-cell table:style-name="Tableau21.B3" office:value-type="float" office:value="40">
            <text:p text:style-name="P97">40</text:p>
          </table:table-cell>
          <table:table-cell table:style-name="Tableau21.B3" office:value-type="float" office:value="27">
            <text:p text:style-name="P97">27</text:p>
          </table:table-cell>
          <table:table-cell table:style-name="Tableau21.B3" office:value-type="float" office:value="19">
            <text:p text:style-name="P97">19</text:p>
          </table:table-cell>
          <table:table-cell table:style-name="Tableau21.B3" office:value-type="float" office:value="16">
            <text:p text:style-name="P97">16</text:p>
          </table:table-cell>
          <table:table-cell table:style-name="Tableau21.B3" office:value-type="float" office:value="25">
            <text:p text:style-name="P97">25</text:p>
          </table:table-cell>
          <table:table-cell table:style-name="Tableau21.B3" office:value-type="float" office:value="14">
            <text:p text:style-name="P97">14</text:p>
          </table:table-cell>
          <table:table-cell table:style-name="Tableau21.B3" office:value-type="float" office:value="11">
            <text:p text:style-name="P99">11</text:p>
          </table:table-cell>
          <table:table-cell table:style-name="Tableau21.B3" office:value-type="float" office:value="15">
            <text:p text:style-name="P99">15</text:p>
          </table:table-cell>
          <table:table-cell table:style-name="Tableau21.B3" office:value-type="float" office:value="14">
            <text:p text:style-name="P99">14</text:p>
          </table:table-cell>
          <table:table-cell table:style-name="Tableau21.B3" office:value-type="float" office:value="11">
            <text:p text:style-name="P99">11</text:p>
          </table:table-cell>
          <table:table-cell table:style-name="Tableau21.B3" office:value-type="float" office:value="13">
            <text:p text:style-name="P99">13</text:p>
          </table:table-cell>
          <table:table-cell table:style-name="Tableau21.B3" office:value-type="float" office:value="5">
            <text:p text:style-name="P99">5</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Dífhostaithe </text:p>
          </table:table-cell>
          <table:table-cell table:style-name="Tableau21.B3" office:value-type="float" office:value="47">
            <text:p text:style-name="P97">47</text:p>
          </table:table-cell>
          <table:table-cell table:style-name="Tableau21.B3" office:value-type="float" office:value="37">
            <text:p text:style-name="P97">37</text:p>
          </table:table-cell>
          <table:table-cell table:style-name="Tableau21.B3" office:value-type="float" office:value="28">
            <text:p text:style-name="P97">28</text:p>
          </table:table-cell>
          <table:table-cell table:style-name="Tableau21.B3" office:value-type="float" office:value="33">
            <text:p text:style-name="P97">33</text:p>
          </table:table-cell>
          <table:table-cell table:style-name="Tableau21.B3" office:value-type="float" office:value="39">
            <text:p text:style-name="P97">39</text:p>
          </table:table-cell>
          <table:table-cell table:style-name="Tableau21.B3" office:value-type="float" office:value="20">
            <text:p text:style-name="P97">20</text:p>
          </table:table-cell>
          <table:table-cell table:style-name="Tableau21.B3" office:value-type="float" office:value="16">
            <text:p text:style-name="P97">16</text:p>
          </table:table-cell>
          <table:table-cell table:style-name="Tableau21.B3" office:value-type="float" office:value="17">
            <text:p text:style-name="P97">17</text:p>
          </table:table-cell>
          <table:table-cell table:style-name="Tableau21.B3" office:value-type="float" office:value="18">
            <text:p text:style-name="P97">18</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5">
            <text:p text:style-name="P99">15</text:p>
          </table:table-cell>
          <table:table-cell table:style-name="Tableau21.B3" office:value-type="float" office:value="9">
            <text:p text:style-name="P99">9</text:p>
          </table:table-cell>
          <table:table-cell table:style-name="Tableau21.B3" office:value-type="float" office:value="14">
            <text:p text:style-name="P99">14</text:p>
          </table:table-cell>
          <table:table-cell table:style-name="Tableau21.B3" office:value-type="float" office:value="8">
            <text:p text:style-name="P99">8</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Ar scor</text:p>
          </table:table-cell>
          <table:table-cell table:style-name="Tableau21.B3" office:value-type="float" office:value="47">
            <text:p text:style-name="P97">47</text:p>
          </table:table-cell>
          <table:table-cell table:style-name="Tableau21.B3" office:value-type="float" office:value="30">
            <text:p text:style-name="P97">30</text:p>
          </table:table-cell>
          <table:table-cell table:style-name="Tableau21.B3" office:value-type="float" office:value="38">
            <text:p text:style-name="P97">38</text:p>
          </table:table-cell>
          <table:table-cell table:style-name="Tableau21.B3" office:value-type="float" office:value="35">
            <text:p text:style-name="P97">35</text:p>
          </table:table-cell>
          <table:table-cell table:style-name="Tableau21.B3" office:value-type="float" office:value="25">
            <text:p text:style-name="P97">25</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23">
            <text:p text:style-name="P97">23</text:p>
          </table:table-cell>
          <table:table-cell table:style-name="Tableau21.B3" office:value-type="float" office:value="19">
            <text:p text:style-name="P97">19</text:p>
          </table:table-cell>
          <table:table-cell table:style-name="Tableau21.B3" office:value-type="float" office:value="14">
            <text:p text:style-name="P99">14</text:p>
          </table:table-cell>
          <table:table-cell table:style-name="Tableau21.B3" office:value-type="float" office:value="16">
            <text:p text:style-name="P99">16</text:p>
          </table:table-cell>
          <table:table-cell table:style-name="Tableau21.B3" office:value-type="float" office:value="13">
            <text:p text:style-name="P99">13</text:p>
          </table:table-cell>
          <table:table-cell table:style-name="Tableau21.B3" office:value-type="float" office:value="10">
            <text:p text:style-name="P99">10</text:p>
          </table:table-cell>
          <table:table-cell table:style-name="Tableau21.B3" office:value-type="float" office:value="7">
            <text:p text:style-name="P99">7</text:p>
          </table:table-cell>
          <table:table-cell table:style-name="Tableau21.B3" office:value-type="float" office:value="6">
            <text:p text:style-name="P99">6</text:p>
          </table:table-cell>
          <table:table-cell table:style-name="Tableau21.B3" office:value-type="float" office:value="2">
            <text:p text:style-name="P99">2</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Mic léinn </text:p>
          </table:table-cell>
          <table:table-cell table:style-name="Tableau21.B3" office:value-type="float" office:value="42">
            <text:p text:style-name="P97">42</text:p>
          </table:table-cell>
          <table:table-cell table:style-name="Tableau21.B3" office:value-type="float" office:value="33">
            <text:p text:style-name="P97">33</text:p>
          </table:table-cell>
          <table:table-cell table:style-name="Tableau21.B3" office:value-type="float" office:value="28">
            <text:p text:style-name="P97">28</text:p>
          </table:table-cell>
          <table:table-cell table:style-name="Tableau21.B3" office:value-type="float" office:value="23">
            <text:p text:style-name="P97">23</text:p>
          </table:table-cell>
          <table:table-cell table:style-name="Tableau21.B3" office:value-type="float" office:value="28">
            <text:p text:style-name="P97">28</text:p>
          </table:table-cell>
          <table:table-cell table:style-name="Tableau21.B3" office:value-type="float" office:value="31">
            <text:p text:style-name="P97">31</text:p>
          </table:table-cell>
          <table:table-cell table:style-name="Tableau21.B3" office:value-type="float" office:value="21">
            <text:p text:style-name="P97">21</text:p>
          </table:table-cell>
          <table:table-cell table:style-name="Tableau21.B3" office:value-type="float" office:value="13">
            <text:p text:style-name="P97">13</text:p>
          </table:table-cell>
          <table:table-cell table:style-name="Tableau21.B3" office:value-type="float" office:value="19">
            <text:p text:style-name="P97">19</text:p>
          </table:table-cell>
          <table:table-cell table:style-name="Tableau21.B3" office:value-type="float" office:value="15">
            <text:p text:style-name="P99">15</text:p>
          </table:table-cell>
          <table:table-cell table:style-name="Tableau21.B3" office:value-type="float" office:value="13">
            <text:p text:style-name="P99">13</text:p>
          </table:table-cell>
          <table:table-cell table:style-name="Tableau21.B3" office:value-type="float" office:value="10">
            <text:p text:style-name="P99">10</text:p>
          </table:table-cell>
          <table:table-cell table:style-name="Tableau21.B3" office:value-type="float" office:value="17">
            <text:p text:style-name="P99">17</text:p>
          </table:table-cell>
          <table:table-cell table:style-name="Tableau21.B3" office:value-type="float" office:value="16">
            <text:p text:style-name="P99">16</text:p>
          </table:table-cell>
          <table:table-cell table:style-name="Tableau21.B3" office:value-type="float" office:value="16">
            <text:p text:style-name="P99">16</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Deacrachtaí billí a íoc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An chuid is mó den am </text:p>
          </table:table-cell>
          <table:table-cell table:style-name="Tableau21.B3" office:value-type="float" office:value="58">
            <text:p text:style-name="P97">58</text:p>
          </table:table-cell>
          <table:table-cell table:style-name="Tableau21.B3" office:value-type="float" office:value="36">
            <text:p text:style-name="P97">36</text:p>
          </table:table-cell>
          <table:table-cell table:style-name="Tableau21.B3" office:value-type="float" office:value="22">
            <text:p text:style-name="P97">22</text:p>
          </table:table-cell>
          <table:table-cell table:style-name="Tableau21.B3" office:value-type="float" office:value="38">
            <text:p text:style-name="P97">38</text:p>
          </table:table-cell>
          <table:table-cell table:style-name="Tableau21.B3" office:value-type="float" office:value="40">
            <text:p text:style-name="P97">40</text:p>
          </table:table-cell>
          <table:table-cell table:style-name="Tableau21.B3" office:value-type="float" office:value="14">
            <text:p text:style-name="P97">14</text:p>
          </table:table-cell>
          <table:table-cell table:style-name="Tableau21.B3" office:value-type="float" office:value="16">
            <text:p text:style-name="P97">16</text:p>
          </table:table-cell>
          <table:table-cell table:style-name="Tableau21.B3" office:value-type="float" office:value="19">
            <text:p text:style-name="P97">19</text:p>
          </table:table-cell>
          <table:table-cell table:style-name="Tableau21.B3" office:value-type="float" office:value="18">
            <text:p text:style-name="P97">18</text:p>
          </table:table-cell>
          <table:table-cell table:style-name="Tableau21.B3" office:value-type="float" office:value="14">
            <text:p text:style-name="P99">14</text:p>
          </table:table-cell>
          <table:table-cell table:style-name="Tableau21.B3" office:value-type="float" office:value="14">
            <text:p text:style-name="P99">14</text:p>
          </table:table-cell>
          <table:table-cell table:style-name="Tableau21.B3" office:value-type="float" office:value="11">
            <text:p text:style-name="P99">11</text:p>
          </table:table-cell>
          <table:table-cell table:style-name="Tableau21.B3" office:value-type="float" office:value="13">
            <text:p text:style-name="P99">13</text:p>
          </table:table-cell>
          <table:table-cell table:style-name="Tableau21.B3" office:value-type="float" office:value="11">
            <text:p text:style-name="P99">11</text:p>
          </table:table-cell>
          <table:table-cell table:style-name="Tableau21.B3" office:value-type="float" office:value="6">
            <text:p text:style-name="P99">6</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Ó am go ham </text:p>
          </table:table-cell>
          <table:table-cell table:style-name="Tableau21.B3" office:value-type="float" office:value="50">
            <text:p text:style-name="P97">50</text:p>
          </table:table-cell>
          <table:table-cell table:style-name="Tableau21.B3" office:value-type="float" office:value="36">
            <text:p text:style-name="P97">36</text:p>
          </table:table-cell>
          <table:table-cell table:style-name="Tableau21.B3" office:value-type="float" office:value="29">
            <text:p text:style-name="P97">29</text:p>
          </table:table-cell>
          <table:table-cell table:style-name="Tableau21.B3" office:value-type="float" office:value="32">
            <text:p text:style-name="P97">32</text:p>
          </table:table-cell>
          <table:table-cell table:style-name="Tableau21.B3" office:value-type="float" office:value="31">
            <text:p text:style-name="P97">31</text:p>
          </table:table-cell>
          <table:table-cell table:style-name="Tableau21.B3" office:value-type="float" office:value="16">
            <text:p text:style-name="P97">16</text:p>
          </table:table-cell>
          <table:table-cell table:style-name="Tableau21.B3" office:value-type="float" office:value="17">
            <text:p text:style-name="P97">17</text:p>
          </table:table-cell>
          <table:table-cell table:style-name="Tableau21.B3" office:value-type="float" office:value="21">
            <text:p text:style-name="P97">21</text:p>
          </table:table-cell>
          <table:table-cell table:style-name="Tableau21.B3" office:value-type="float" office:value="18">
            <text:p text:style-name="P97">18</text:p>
          </table:table-cell>
          <table:table-cell table:style-name="Tableau21.B3" office:value-type="float" office:value="15">
            <text:p text:style-name="P99">15</text:p>
          </table:table-cell>
          <table:table-cell table:style-name="Tableau21.B3" office:value-type="float" office:value="16">
            <text:p text:style-name="P99">16</text:p>
          </table:table-cell>
          <table:table-cell table:style-name="Tableau21.B3" office:value-type="float" office:value="15">
            <text:p text:style-name="P99">15</text:p>
          </table:table-cell>
          <table:table-cell table:style-name="Tableau21.B3" office:value-type="float" office:value="13">
            <text:p text:style-name="P99">13</text:p>
          </table:table-cell>
          <table:table-cell table:style-name="Tableau21.B3" office:value-type="float" office:value="11">
            <text:p text:style-name="P99">11</text:p>
          </table:table-cell>
          <table:table-cell table:style-name="Tableau21.B3" office:value-type="float" office:value="9">
            <text:p text:style-name="P99">9</text:p>
          </table:table-cell>
          <table:table-cell table:style-name="Tableau21.B3" office:value-type="float" office:value="0">
            <text:p text:style-name="P99">0</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Beagnach riamh / Riamh </text:p>
          </table:table-cell>
          <table:table-cell table:style-name="Tableau21.B3" office:value-type="float" office:value="45">
            <text:p text:style-name="P97">45</text:p>
          </table:table-cell>
          <table:table-cell table:style-name="Tableau21.B3" office:value-type="float" office:value="34">
            <text:p text:style-name="P97">34</text:p>
          </table:table-cell>
          <table:table-cell table:style-name="Tableau21.B3" office:value-type="float" office:value="37">
            <text:p text:style-name="P97">37</text:p>
          </table:table-cell>
          <table:table-cell table:style-name="Tableau21.B3" office:value-type="float" office:value="29">
            <text:p text:style-name="P97">29</text:p>
          </table:table-cell>
          <table:table-cell table:style-name="Tableau21.B3" office:value-type="float" office:value="22">
            <text:p text:style-name="P97">22</text:p>
          </table:table-cell>
          <table:table-cell table:style-name="Tableau21.B3" office:value-type="float" office:value="24">
            <text:p text:style-name="P97">24</text:p>
          </table:table-cell>
          <table:table-cell table:style-name="Tableau21.B3" office:value-type="float" office:value="23">
            <text:p text:style-name="P97">23</text:p>
          </table:table-cell>
          <table:table-cell table:style-name="Tableau21.B3" office:value-type="float" office:value="20">
            <text:p text:style-name="P97">20</text:p>
          </table:table-cell>
          <table:table-cell table:style-name="Tableau21.B3" office:value-type="float" office:value="20">
            <text:p text:style-name="P97">20</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2">
            <text:p text:style-name="P99">12</text:p>
          </table:table-cell>
          <table:table-cell table:style-name="Tableau21.B3" office:value-type="float" office:value="10">
            <text:p text:style-name="P99">10</text:p>
          </table:table-cell>
          <table:table-cell table:style-name="Tableau21.B3" office:value-type="float" office:value="10">
            <text:p text:style-name="P99">10</text:p>
          </table:table-cell>
          <table:table-cell table:style-name="Tableau21.B3" office:value-type="float" office:value="10">
            <text:p text:style-name="P99">10</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Uirbiú suibiachtúi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Ceantar tuaithe nó sráidbhaile </text:p>
          </table:table-cell>
          <table:table-cell table:style-name="Tableau21.B3" office:value-type="float" office:value="48">
            <text:p text:style-name="P97">48</text:p>
          </table:table-cell>
          <table:table-cell table:style-name="Tableau21.B3" office:value-type="float" office:value="34">
            <text:p text:style-name="P97">34</text:p>
          </table:table-cell>
          <table:table-cell table:style-name="Tableau21.B3" office:value-type="float" office:value="35">
            <text:p text:style-name="P97">35</text:p>
          </table:table-cell>
          <table:table-cell table:style-name="Tableau21.B3" office:value-type="float" office:value="31">
            <text:p text:style-name="P97">31</text:p>
          </table:table-cell>
          <table:table-cell table:style-name="Tableau21.B3" office:value-type="float" office:value="24">
            <text:p text:style-name="P97">24</text:p>
          </table:table-cell>
          <table:table-cell table:style-name="Tableau21.B3" office:value-type="float" office:value="19">
            <text:p text:style-name="P97">19</text:p>
          </table:table-cell>
          <table:table-cell table:style-name="Tableau21.B3" office:value-type="float" office:value="20">
            <text:p text:style-name="P97">20</text:p>
          </table:table-cell>
          <table:table-cell table:style-name="Tableau21.B3" office:value-type="float" office:value="24">
            <text:p text:style-name="P97">24</text:p>
          </table:table-cell>
          <table:table-cell table:style-name="Tableau21.B3" office:value-type="float" office:value="18">
            <text:p text:style-name="P97">18</text:p>
          </table:table-cell>
          <table:table-cell table:style-name="Tableau21.B3" office:value-type="float" office:value="15">
            <text:p text:style-name="P99">15</text:p>
          </table:table-cell>
          <table:table-cell table:style-name="Tableau21.B3" office:value-type="float" office:value="13">
            <text:p text:style-name="P99">13</text:p>
          </table:table-cell>
          <table:table-cell table:style-name="Tableau21.B3" office:value-type="float" office:value="13">
            <text:p text:style-name="P99">13</text:p>
          </table:table-cell>
          <table:table-cell table:style-name="Tableau21.B3" office:value-type="float" office:value="9">
            <text:p text:style-name="P99">9</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Baile beag nó meánmhéide</text:p>
          </table:table-cell>
          <table:table-cell table:style-name="Tableau21.B3" office:value-type="float" office:value="48">
            <text:p text:style-name="P97">48</text:p>
          </table:table-cell>
          <table:table-cell table:style-name="Tableau21.B3" office:value-type="float" office:value="34">
            <text:p text:style-name="P97">34</text:p>
          </table:table-cell>
          <table:table-cell table:style-name="Tableau21.B3" office:value-type="float" office:value="36">
            <text:p text:style-name="P97">36</text:p>
          </table:table-cell>
          <table:table-cell table:style-name="Tableau21.B3" office:value-type="float" office:value="30">
            <text:p text:style-name="P97">30</text:p>
          </table:table-cell>
          <table:table-cell table:style-name="Tableau21.B3" office:value-type="float" office:value="25">
            <text:p text:style-name="P97">25</text:p>
          </table:table-cell>
          <table:table-cell table:style-name="Tableau21.B3" office:value-type="float" office:value="22">
            <text:p text:style-name="P97">22</text:p>
          </table:table-cell>
          <table:table-cell table:style-name="Tableau21.B3" office:value-type="float" office:value="19">
            <text:p text:style-name="P97">19</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6">
            <text:p text:style-name="P99">16</text:p>
          </table:table-cell>
          <table:table-cell table:style-name="Tableau21.B3" office:value-type="float" office:value="17">
            <text:p text:style-name="P99">17</text:p>
          </table:table-cell>
          <table:table-cell table:style-name="Tableau21.B3" office:value-type="float" office:value="12">
            <text:p text:style-name="P99">12</text:p>
          </table:table-cell>
          <table:table-cell table:style-name="Tableau21.B3" office:value-type="float" office:value="12">
            <text:p text:style-name="P99">12</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Baile mór </text:p>
          </table:table-cell>
          <table:table-cell table:style-name="Tableau21.B3" office:value-type="float" office:value="46">
            <text:p text:style-name="P97">46</text:p>
          </table:table-cell>
          <table:table-cell table:style-name="Tableau21.B3" office:value-type="float" office:value="35">
            <text:p text:style-name="P97">35</text:p>
          </table:table-cell>
          <table:table-cell table:style-name="Tableau21.B3" office:value-type="float" office:value="31">
            <text:p text:style-name="P97">31</text:p>
          </table:table-cell>
          <table:table-cell table:style-name="Tableau21.B3" office:value-type="float" office:value="29">
            <text:p text:style-name="P97">29</text:p>
          </table:table-cell>
          <table:table-cell table:style-name="Tableau21.B3" office:value-type="float" office:value="29">
            <text:p text:style-name="P97">29</text:p>
          </table:table-cell>
          <table:table-cell table:style-name="Tableau21.B3" office:value-type="float" office:value="25">
            <text:p text:style-name="P97">25</text:p>
          </table:table-cell>
          <table:table-cell table:style-name="Tableau21.B3" office:value-type="float" office:value="26">
            <text:p text:style-name="P97">26</text:p>
          </table:table-cell>
          <table:table-cell table:style-name="Tableau21.B3" office:value-type="float" office:value="17">
            <text:p text:style-name="P97">17</text:p>
          </table:table-cell>
          <table:table-cell table:style-name="Tableau21.B3" office:value-type="float" office:value="20">
            <text:p text:style-name="P97">20</text:p>
          </table:table-cell>
          <table:table-cell table:style-name="Tableau21.B3" office:value-type="float" office:value="16">
            <text:p text:style-name="P99">16</text:p>
          </table:table-cell>
          <table:table-cell table:style-name="Tableau21.B3" office:value-type="float" office:value="13">
            <text:p text:style-name="P99">13</text:p>
          </table:table-cell>
          <table:table-cell table:style-name="Tableau21.B3" office:value-type="float" office:value="13">
            <text:p text:style-name="P99">13</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1">
            <text:p text:style-name="P99">11</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Íomhá den Aontas Eorpach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Dearfach </text:p>
          </table:table-cell>
          <table:table-cell table:style-name="Tableau21.B3" office:value-type="float" office:value="44">
            <text:p text:style-name="P97">44</text:p>
          </table:table-cell>
          <table:table-cell table:style-name="Tableau21.B3" office:value-type="float" office:value="35">
            <text:p text:style-name="P97">35</text:p>
          </table:table-cell>
          <table:table-cell table:style-name="Tableau21.B3" office:value-type="float" office:value="37">
            <text:p text:style-name="P97">37</text:p>
          </table:table-cell>
          <table:table-cell table:style-name="Tableau21.B3" office:value-type="float" office:value="28">
            <text:p text:style-name="P97">28</text:p>
          </table:table-cell>
          <table:table-cell table:style-name="Tableau21.B3" office:value-type="float" office:value="23">
            <text:p text:style-name="P97">23</text:p>
          </table:table-cell>
          <table:table-cell table:style-name="Tableau21.B3" office:value-type="float" office:value="28">
            <text:p text:style-name="P97">28</text:p>
          </table:table-cell>
          <table:table-cell table:style-name="Tableau21.B3" office:value-type="float" office:value="25">
            <text:p text:style-name="P97">25</text:p>
          </table:table-cell>
          <table:table-cell table:style-name="Tableau21.B3" office:value-type="float" office:value="20">
            <text:p text:style-name="P97">20</text:p>
          </table:table-cell>
          <table:table-cell table:style-name="Tableau21.B3" office:value-type="float" office:value="17">
            <text:p text:style-name="P97">17</text:p>
          </table:table-cell>
          <table:table-cell table:style-name="Tableau21.B3" office:value-type="float" office:value="19">
            <text:p text:style-name="P99">19</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3">
            <text:p text:style-name="P99">13</text:p>
          </table:table-cell>
          <table:table-cell table:style-name="Tableau21.B3" office:value-type="float" office:value="13">
            <text:p text:style-name="P99">13</text:p>
          </table:table-cell>
          <table:table-cell table:style-name="Tableau21.B3" office:value-type="float" office:value="12">
            <text:p text:style-name="P99">12</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0">
            <text:p text:style-name="P99">0</text:p>
          </table:table-cell>
        </table:table-row>
        <table:table-row>
          <table:table-cell table:style-name="Tableau21.A1" office:value-type="string">
            <text:p text:style-name="P98">Neodrach </text:p>
          </table:table-cell>
          <table:table-cell table:style-name="Tableau21.B3" office:value-type="float" office:value="50">
            <text:p text:style-name="P97">50</text:p>
          </table:table-cell>
          <table:table-cell table:style-name="Tableau21.B3" office:value-type="float" office:value="35">
            <text:p text:style-name="P97">35</text:p>
          </table:table-cell>
          <table:table-cell table:style-name="Tableau21.B3" office:value-type="float" office:value="32">
            <text:p text:style-name="P97">32</text:p>
          </table:table-cell>
          <table:table-cell table:style-name="Tableau21.B3" office:value-type="float" office:value="33">
            <text:p text:style-name="P97">33</text:p>
          </table:table-cell>
          <table:table-cell table:style-name="Tableau21.B3" office:value-type="float" office:value="27">
            <text:p text:style-name="P97">27</text:p>
          </table:table-cell>
          <table:table-cell table:style-name="Tableau21.B3" office:value-type="float" office:value="18">
            <text:p text:style-name="P97">18</text:p>
          </table:table-cell>
          <table:table-cell table:style-name="Tableau21.B3" office:value-type="float" office:value="18">
            <text:p text:style-name="P97">18</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3">
            <text:p text:style-name="P99">13</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7">
            <text:p text:style-name="P99">7</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Diúltach </text:p>
          </table:table-cell>
          <table:table-cell table:style-name="Tableau21.B3" office:value-type="float" office:value="53">
            <text:p text:style-name="P97">53</text:p>
          </table:table-cell>
          <table:table-cell table:style-name="Tableau21.B3" office:value-type="float" office:value="34">
            <text:p text:style-name="P97">34</text:p>
          </table:table-cell>
          <table:table-cell table:style-name="Tableau21.B3" office:value-type="float" office:value="28">
            <text:p text:style-name="P97">28</text:p>
          </table:table-cell>
          <table:table-cell table:style-name="Tableau21.B3" office:value-type="float" office:value="29">
            <text:p text:style-name="P97">29</text:p>
          </table:table-cell>
          <table:table-cell table:style-name="Tableau21.B3" office:value-type="float" office:value="28">
            <text:p text:style-name="P97">28</text:p>
          </table:table-cell>
          <table:table-cell table:style-name="Tableau21.B3" office:value-type="float" office:value="12">
            <text:p text:style-name="P97">12</text:p>
          </table:table-cell>
          <table:table-cell table:style-name="Tableau21.B3" office:value-type="float" office:value="15">
            <text:p text:style-name="P97">15</text:p>
          </table:table-cell>
          <table:table-cell table:style-name="Tableau21.B3" office:value-type="float" office:value="22">
            <text:p text:style-name="P97">22</text:p>
          </table:table-cell>
          <table:table-cell table:style-name="Tableau21.B3" office:value-type="float" office:value="27">
            <text:p text:style-name="P97">27</text:p>
          </table:table-cell>
          <table:table-cell table:style-name="Tableau21.B3" office:value-type="float" office:value="13">
            <text:p text:style-name="P99">13</text:p>
          </table:table-cell>
          <table:table-cell table:style-name="Tableau21.B3" office:value-type="float" office:value="19">
            <text:p text:style-name="P99">19</text:p>
          </table:table-cell>
          <table:table-cell table:style-name="Tableau21.B3" office:value-type="float" office:value="15">
            <text:p text:style-name="P99">15</text:p>
          </table:table-cell>
          <table:table-cell table:style-name="Tableau21.B3" office:value-type="float" office:value="8">
            <text:p text:style-name="P99">8</text:p>
          </table:table-cell>
          <table:table-cell table:style-name="Tableau21.B3" office:value-type="float" office:value="7">
            <text:p text:style-name="P99">7</text:p>
          </table:table-cell>
          <table:table-cell table:style-name="Tableau21.B3" office:value-type="float" office:value="6">
            <text:p text:style-name="P99">6</text:p>
          </table:table-cell>
          <table:table-cell table:style-name="Tableau21.B3" office:value-type="float" office:value="1">
            <text:p text:style-name="P99">1</text:p>
          </table:table-cell>
          <table:table-cell table:style-name="Tableau21.B3" office:value-type="float" office:value="3">
            <text:p text:style-name="P99">3</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Sástacht le cáilíocht na beath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Sásta </text:p>
          </table:table-cell>
          <table:table-cell table:style-name="Tableau21.B3" office:value-type="float" office:value="46">
            <text:p text:style-name="P97">46</text:p>
          </table:table-cell>
          <table:table-cell table:style-name="Tableau21.B3" office:value-type="float" office:value="34">
            <text:p text:style-name="P97">34</text:p>
          </table:table-cell>
          <table:table-cell table:style-name="Tableau21.B3" office:value-type="float" office:value="36">
            <text:p text:style-name="P97">36</text:p>
          </table:table-cell>
          <table:table-cell table:style-name="Tableau21.B3" office:value-type="float" office:value="29">
            <text:p text:style-name="P97">29</text:p>
          </table:table-cell>
          <table:table-cell table:style-name="Tableau21.B3" office:value-type="float" office:value="23">
            <text:p text:style-name="P97">23</text:p>
          </table:table-cell>
          <table:table-cell table:style-name="Tableau21.B3" office:value-type="float" office:value="23">
            <text:p text:style-name="P97">23</text:p>
          </table:table-cell>
          <table:table-cell table:style-name="Tableau21.B3" office:value-type="float" office:value="22">
            <text:p text:style-name="P97">22</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1">
            <text:p text:style-name="P99">11</text:p>
          </table:table-cell>
          <table:table-cell table:style-name="Tableau21.B3" office:value-type="float" office:value="10">
            <text:p text:style-name="P99">10</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Ní raibh mé sásta </text:p>
          </table:table-cell>
          <table:table-cell table:style-name="Tableau21.B3" office:value-type="float" office:value="56">
            <text:p text:style-name="P97">56</text:p>
          </table:table-cell>
          <table:table-cell table:style-name="Tableau21.B3" office:value-type="float" office:value="35">
            <text:p text:style-name="P97">35</text:p>
          </table:table-cell>
          <table:table-cell table:style-name="Tableau21.B3" office:value-type="float" office:value="27">
            <text:p text:style-name="P97">27</text:p>
          </table:table-cell>
          <table:table-cell table:style-name="Tableau21.B3" office:value-type="float" office:value="33">
            <text:p text:style-name="P97">33</text:p>
          </table:table-cell>
          <table:table-cell table:style-name="Tableau21.B3" office:value-type="float" office:value="36">
            <text:p text:style-name="P97">36</text:p>
          </table:table-cell>
          <table:table-cell table:style-name="Tableau21.B3" office:value-type="float" office:value="15">
            <text:p text:style-name="P97">15</text:p>
          </table:table-cell>
          <table:table-cell table:style-name="Tableau21.B3" office:value-type="float" office:value="17">
            <text:p text:style-name="P97">17</text:p>
          </table:table-cell>
          <table:table-cell table:style-name="Tableau21.B3" office:value-type="float" office:value="22">
            <text:p text:style-name="P97">22</text:p>
          </table:table-cell>
          <table:table-cell table:style-name="Tableau21.B3" office:value-type="float" office:value="20">
            <text:p text:style-name="P97">20</text:p>
          </table:table-cell>
          <table:table-cell table:style-name="Tableau21.B3" office:value-type="float" office:value="14">
            <text:p text:style-name="P99">14</text:p>
          </table:table-cell>
          <table:table-cell table:style-name="Tableau21.B3" office:value-type="float" office:value="15">
            <text:p text:style-name="P99">15</text:p>
          </table:table-cell>
          <table:table-cell table:style-name="Tableau21.B3" office:value-type="float" office:value="16">
            <text:p text:style-name="P99">16</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6">
            <text:p text:style-name="P99">6</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
      <text:p text:style-name="P21"/>
      <text:h text:style-name="P16" text:outline-level="2"><text:bookmark-start text:name="__RefHeading___Toc316628_3078747257"/>Luachanna ar cheart do Pharlaimint na hEorpa iad a chosaint i dtosaíocht<text:bookmark-end text:name="__RefHeading___Toc316628_3078747257"/></text:h>
      <text:p text:style-name="P21">Tugann ionchais na saoránach maidir leis na luachanna ba cheart do Pharlaimint na hEorpa a chosaint léargas tábhachtach ar an gcaoi a mbraitheann muintir na hEorpa ar chroí-mhisean agus ar bhunchlocha daonlathacha an Aontais Eorpaigh. Chomh maith le tosaíochtaí beartais nithiúla, leagtar béim sna tuairimí sin ar na bunphrionsabail a chreideann na saoránaigh ar cheart dóibh obair na Parlaiminte a threorú agus treo an Aontais Eorpaigh amach anseo a mhúnlú.</text:p>
      <text:p text:style-name="P21">Ar leibhéal an Aontais, is léir gurb í an tsíocháin an luach is tábhachtaí a chreideann muintir na hEorpa gur cheart do Pharlaimint na hEorpa a chosaint, arna lua ag beagán os cionn leath de na freagróirí (51%, –1 pointe céatadáin), agus í fós ina bunchloch d’ionchais na saoránach maidir le príomh-mhisean an Aontais. Rangaítear an daonlathas mar an dara luach is minice a luaitear, arna roghnú ag 32 % de na freagróirí, agus tá sé fós réasúnta cobhsaí ó mhí na Samhna 2025 (-3 pc). </text:p>
      <text:p text:style-name="P21">Tagann cosaint chearta an duine san Aontas agus ar fud an domhain (22%, gan athrú), saoirse cainte agus smaointeoireachta (22%, –1 pp), agus an smacht reachta (21%, gan athrú) i ndiaidh na síochána agus an daonlathais. I dteannta a chéile, cuirtear i dtábhacht leis na torthaí sin an tábhacht leanúnach a bhaineann le ról an Aontais maidir le croíphrionsabail dhaonlathacha agus dhlíthiúla a chosaint.</text:p>
      <text:p text:style-name="P21">Tá luachanna eile luaite ag sciartha níos lú ach fós suntasach de na freagróirí. Léiríonn an dlúthpháirtíocht idir na Ballstáit (18 %, +1 pc) agus an tsaoirse gluaiseachta (15 %, +1 pc) ionchais a bhaineann le lánpháirtiú na hEorpa. </text:p>
      <text:p text:style-name="P21">Níos faide síos an rangú, tá luachanna amhail meas ar fhéiniúlachtaí náisiúnta (15%, gan athrú), comhionannas idir mná agus fir (14%, –1 pp), caoinfhulaingt agus meas ar éagsúlacht (14%, gan athrú), dínit an duine (14%, gan athrú), agus an t-idirdhealú a chomhrac (11%, gan athrú) fós ábhartha, cé go luaitear iad le cion níos lú. Léirítear an dlúthpháirtíocht idirnáisiúnta i sciar na bhfreagróirí a luann an dlúthpháirtíocht le tíortha atá i mbéal forbartha (10 %, gan athrú), agus ní luaitear saoirse reiligiúin (6 %, gan athrú) ná an ceart chun tearmann a lorg (5 %, gan athrú) chomh minic céanna.</text:p>
      <text:p text:style-name="P21">Ar an iomlán, léiríonn na torthaí sin go bhfuil ionchais mhuintir na hEorpa dírithe go láidir ar an tsíocháin agus ar phrionsabail dhaonlathacha, agus go gcomhlánaítear iad le sraith leathan de chearta agus luachanna bunúsacha. Tá an patrún foriomlán cobhsaí i gcónaí, rud a dheimhníonn go bhfuil saoránaigh ag súil go ngníomhóidh Parlaimint na hEorpa mar chaomhnóir croíluachanna i gcomhthéacs ina bhfuil éiginnteacht dhomhanda agus dúshláin gheopholaitiúla.</text:p>
      <text:p text:style-name="P21"/>
      <text:p text:style-name="P23"><draw:g text:anchor-type="paragraph" draw:z-index="53" draw:name="Forme56" draw:style-name="gr9"><draw:frame draw:style-name="gr175" draw:text-style-name="P105" svg:width="4cm" svg:height="9.677cm" svg:x="13.002cm" svg:y="1.198cm"><draw:image xlink:href="Pictures/1000000000000208000004EA174B912CC9C24CE5.png" xlink:type="simple" xlink:show="embed" xlink:actuate="onLoad" draw:mime-type="image/png"><text:p/></draw:image></draw:frame><draw:frame draw:style-name="gr176" draw:text-style-name="P122" svg:width="12.902cm" svg:height="9.663cm" svg:x="0cm" svg:y="1.374cm"><draw:text-box><text:p text:style-name="P121"><text:span text:style-name="T41">Síocháin</text:span></text:p><text:p text:style-name="P121"><text:span text:style-name="T41">Daonlathas</text:span></text:p><text:p text:style-name="P121"><text:span text:style-name="T41">Cearta an duine a chosaint san Aontas agus ar fud an domhain</text:span></text:p><text:p text:style-name="P121"><text:span text:style-name="T41">Saoirse cainte agus smaoinimh</text:span></text:p><text:p text:style-name="P121"><text:span text:style-name="T41">An smacht reachta</text:span></text:p><text:p text:style-name="P121"><text:span text:style-name="T41">Dlúthpháirtíocht idir Ballstáit an Aontais agus idir a réigiúin</text:span></text:p><text:p text:style-name="P121"><text:span text:style-name="T41">Saoirse gluaiseachta</text:span></text:p><text:p text:style-name="P121"><text:span text:style-name="T41">Meas ar fhéiniúlachtaí, ar chultúir agus ar thraidisiúin náisiúnta i mBallstáit an Aontais</text:span></text:p><text:p text:style-name="P121"><text:span text:style-name="T41">Comhionannas idir mná agus fir</text:span></text:p><text:p text:style-name="P121"><text:span text:style-name="T41">Lamháltas agus urraim don éagsúlacht sa tsochaí</text:span></text:p><text:p text:style-name="P121"><text:span text:style-name="T41">Dínit an duine, lena n-áirítear toirmeasc ar phionós an bháis, ar chéasadh nó ar sclábhaíocht</text:span></text:p><text:p text:style-name="P121"><text:span text:style-name="T41">An t-idirdhealú a chomhrac agus mionlaigh a chosaint</text:span></text:p><text:p text:style-name="P121"><text:span text:style-name="T41">Dlúthpháirtíocht idir an tAontas agus tíortha i mbéal forbartha ar fud an domhain</text:span></text:p><text:p text:style-name="P121"><text:span text:style-name="T41">Saoirse reiligiúin agus creidimh</text:span></text:p><text:p text:style-name="P121"><text:span text:style-name="T41">An ceart chun tearmann a lorg ó ghéarleanúint</text:span></text:p><text:p text:style-name="P121"><text:span text:style-name="T41">Eile (SPONTANEOUS)</text:span></text:p><text:p text:style-name="P121"><text:span text:style-name="T41">Ceann ar bith (SPONTANEOUS)</text:span></text:p><text:p text:style-name="P121"><text:span text:style-name="T41">Níl a fhios agam</text:span></text:p></draw:text-box></draw:frame><draw:frame draw:style-name="gr177" draw:text-style-name="P105" svg:width="5.501cm" svg:height="0.415cm" svg:x="3.3cm" svg:y="11.319cm"><draw:image xlink:href="Pictures/1000000000000132000000172BF20783865AE887.png" xlink:type="simple" xlink:show="embed" xlink:actuate="onLoad" draw:mime-type="image/png"><text:p/></draw:image></draw:frame><draw:frame draw:style-name="gr178" draw:text-style-name="P105" svg:width="4.601cm" svg:height="0.578cm" svg:x="2cm" svg:y="11.921cm"><draw:text-box><text:p text:style-name="P113"><text:span text:style-name="T41">Aibreán/Bealtaine 2026</text:span></text:p></draw:text-box></draw:frame><draw:frame draw:style-name="gr179" draw:text-style-name="P108" svg:width="3.601cm" svg:height="0.74cm" svg:x="7.5cm" svg:y="11.921cm"><draw:text-box><text:p text:style-name="P106"><text:span text:style-name="T42">Δ</text:span> <text:span text:style-name="T41">Samhain 2025</text:span></text:p></draw:text-box></draw:frame><draw:frame draw:style-name="gr180" draw:text-style-name="P108" svg:width="15.029cm" svg:height="1.206cm" svg:x="1.9cm" svg:y="0.115cm"><draw:text-box><text:p text:style-name="P106"><text:span text:style-name="T41">QA8ab I do thuairimse, cé acu de na luachanna seo a leanas ba cheart do Pharlaimint na hEorpa a chosaint mar ábhar tosaíochta? Ar an gcéad dul síos? Agus ansin? (MAX. 3 FREAGRAÍ) (%)</text:span></text:p></draw:text-box></draw:frame></draw:g>Ar an leibhéal náisiúnta, is í an tsíocháin an tosaíocht is minice a luaitear i 26 thír, rud a dhearbhaíonn an tábhacht leathan a bhaineann léi ar fud an Aontais Eorpaigh. Is minic a luaitear é sa tSlóivéin (66%), sa Liotuáin (65%), agus san Eastóin (61%). </text:p>
      <text:p text:style-name="P21">Is sa tSualainn amháin a thagann an daonlathas chun cinn mar an luach is minice (51 %), ach tá an tsíocháin fós ar an dara luach is mó a luaitear. Is tosaíocht thábhachtach é an daonlathas ar fud an Aontais Eorpaigh freisin. Tá sé i measc na dtrí luach is minice a luaitear in 20 Ballstát, rud a dheimhníonn a ábharthacht leathan fiú i gcás nach é an luach is minice é.</text:p>
      <text:p text:style-name="P21"/>
      <text:p text:style-name="P23"><draw:g text:anchor-type="paragraph" draw:z-index="54" draw:name="Forme57" draw:style-name="gr9"><draw:frame draw:style-name="gr170" draw:text-style-name="P105" svg:width="16.435cm" svg:height="6.303cm" svg:x="0.199cm" svg:y="1.928cm"><draw:image xlink:href="Pictures/10000000000004E6000001E1F965CA373DDBCBAB.png" xlink:type="simple" xlink:show="embed" xlink:actuate="onLoad" draw:mime-type="image/png"><text:p/></draw:image></draw:frame><draw:g draw:style-name="gr4"><draw:frame draw:style-name="gr171" draw:text-style-name="P105" svg:width="0.812cm" svg:height="0.828cm" svg:x="9.999cm" svg:y="1.37cm"><draw:image xlink:href="Pictures/100000000000003000000031A103C4D8FD16B25D.png" xlink:type="simple" xlink:show="embed" xlink:actuate="onLoad" draw:mime-type="image/png"><text:p/></draw:image></draw:frame><draw:frame draw:style-name="gr172" draw:text-style-name="P108" svg:width="1.897cm" svg:height="0.578cm" svg:x="10.703cm" svg:y="1.227cm"><draw:text-box><text:p text:style-name="P106"><text:span text:style-name="T41">Síocháin</text:span></text:p></draw:text-box></draw:frame><draw:frame draw:style-name="gr173" draw:text-style-name="P108" svg:width="2.019cm" svg:height="0.578cm" svg:x="10.7cm" svg:y="1.797cm"><draw:text-box><text:p text:style-name="P106"><text:span text:style-name="T41">Daonlathas</text:span></text:p></draw:text-box></draw:frame></draw:g><draw:frame draw:style-name="gr174" draw:text-style-name="P108" svg:width="16.629cm" svg:height="0.902cm" svg:x="0cm" svg:y="0.109cm"><draw:text-box><text:p text:style-name="P106"><text:span text:style-name="T41">QA8ab I do thuairimse, cé acu de na luachanna seo a leanas ba cheart do Pharlaimint na hEorpa a chosaint mar ábhar tosaíochta? Ar an gcéad dul síos? Agus ansin? (MAX. 3 FREAGRAÍ) (%)</text:span></text:p></draw:text-box></draw:frame></draw:g><draw:g text:anchor-type="paragraph" draw:z-index="55" draw:name="Forme58" draw:style-name="gr9"><draw:frame draw:style-name="gr167" draw:text-style-name="P105" svg:width="8.441cm" svg:height="5.197cm" svg:x="10.5cm" svg:y="9.785cm"><draw:image xlink:href="Pictures/10000000000003E200000264F86CAC0FF0B88644.png" xlink:type="simple" xlink:show="embed" xlink:actuate="onLoad" draw:mime-type="image/png"><text:p/></draw:image></draw:frame><draw:frame draw:style-name="gr168" draw:text-style-name="P120" svg:width="10.663cm" svg:height="5.77cm" svg:x="0cm" svg:y="10.259cm"><draw:text-box><text:p text:style-name="P109"><text:span text:style-name="T41">Síocháin</text:span></text:p><text:p text:style-name="P109"><text:span text:style-name="T41">Daonlathas</text:span></text:p><text:p text:style-name="P109"><text:span text:style-name="T41">Cearta humen a chosaint san AE agus ar fud an domhain</text:span></text:p><text:p text:style-name="P109"><text:span text:style-name="T41">Saoirse cainte agus smaoinimh</text:span></text:p><text:p text:style-name="P109"><text:span text:style-name="T41">An smacht reachta</text:span></text:p><text:p text:style-name="P109"><text:span text:style-name="T41">Dlúthpháirtíocht idir Ballstáit an Aontais agus idir a réigiúin</text:span></text:p><text:p text:style-name="P109"><text:span text:style-name="T41">Saoirse gluaiseachta</text:span></text:p><text:p text:style-name="P109"><text:span text:style-name="T41">Meas ar fhéiniúlachtaí, ar chultúir agus ar thraidisiúin náisiúnta i mBallstáit an Aontais</text:span></text:p><text:p text:style-name="P109"><text:span text:style-name="T41">Comhionannas idir mná agus fir</text:span></text:p><text:p text:style-name="P109"><text:span text:style-name="T41">Lamháltas agus urraim don éagsúlacht sa tsochaí</text:span></text:p><text:p text:style-name="P109"><text:span text:style-name="T41">Dínit an duine, lena n-áirítear toirmeasc ar phionós an bháis, ar chéasadh nó ar sclábhaíocht</text:span></text:p><text:p text:style-name="P109"><text:span text:style-name="T41">An t-idirdhealú a chomhrac agus mionlaigh a chosaint</text:span></text:p><text:p text:style-name="P109"><text:span text:style-name="T41">Dlúthpháirtíocht idir an tAontas agus tíortha i mbéal forbartha ar fud an domhain</text:span></text:p><text:p text:style-name="P109"><text:span text:style-name="T41">Saoirse reiligiúin agus creidimh</text:span></text:p><text:p text:style-name="P109"><text:span text:style-name="T41">An ceart chun tearmann a lorg ó ghéarleanúint</text:span></text:p></draw:text-box></draw:frame><draw:frame draw:style-name="gr169" draw:text-style-name="P108" svg:width="17.202cm" svg:height="0.902cm" svg:x="1.499cm" svg:y="8.481cm"><draw:text-box><text:p text:style-name="P106"><text:span text:style-name="T41">QA8ab I do thuairimse, cé acu de na luachanna seo a leanas ba cheart do Pharlaimint na hEorpa a chosaint mar ábhar tosaíochta? Ar an gcéad dul síos? Agus ansin? (MAX. 3 FREAGRAÍ) (%)</text:span></text:p></draw:text-box></draw:frame></draw:g></text:p>
      <text:p text:style-name="P23">Tá éagsúlacht sna tuairimí ar cheart do Pharlaimint na hEorpa iad a chosaint mar thosaíocht ar fud grúpaí sochdhéimeagrafacha agus dearcaidh, cé go dtagann an tsíocháin agus an daonlathas chun cinn go comhsheasmhach mar phríomhthosaíochtaí i ngach catagóir.</text:p>
      <text:p text:style-name="P21">Tá difríochtaí de réir inscne réasúnta teoranta, cé gur féidir roinnt éagsúlachtaí a thabhairt faoi deara. Is mó seans go dtabharfaidh mná ná fir tosaíocht don tsíocháin (53% vs 49%) agus do chosaint chearta an duine (24% vs 20%), chomh maith le comhionannas idir mná agus fir (17% vs 11%), rud a léiríonn béim beagán níos láidre ar luachanna sóisialta agus normatacha. Os a choinne sin, tá beagán níos mó seans ann go gcuirfidh fir béim ar an smacht reachta (24% vs 18%) agus ar shaoirse gluaiseachta (17% vs 14%), cé go bhfuil patrúin fhoriomlána fós cosúil le chéile den chuid is mó.</text:p>
      <text:p text:style-name="P21">Tugtar roinnt difríochtaí faoi deara ar fud na n-aoisghrúpaí. Cuireann freagróirí óga (idir 15-24 bliana d’aois) béim níos mó ar shaoirse cainte (24% vs 21-22% i measc freagróirí níos sine) agus ar chomhionannas idir mná agus fir (18% vs 13-15%), chomh maith le caoinfhulaingt agus meas ar éagsúlacht (17% vs 13-15%). Os a choinne sin, is mó seans go dtabharfaidh freagróirí níos sine, go háirithe iad siúd atá 55 bliana d’aois nó níos sine, tosaíocht don tsíocháin (55% vs 47% i measc na ndaoine is óige), don daonlathas (34% vs 27%) agus don smacht reachta (22% vs 15%), rud a léiríonn fócas níos láidre ar an tsíocháin agus ar luachanna institiúideacha. </text:p>
      <text:p text:style-name="P21">Tá difríochtaí de réir leibhéal oideachais le feiceáil freisin. Is mó seans go dtabharfaidh freagróirí a bhfuil leibhéal íseal oideachais acu tús áite don tsíocháin (57 %), i gcomparáid le 45 % díobh siúd a bhfuil ardleibhéal oideachais acu, rud a léiríonn béim níos láidre ar an tsíocháin i measc grúpaí nach bhfuil an t-oideachas céanna orthu. Os a choinne sin, is mó seans go dtabharfaidh freagróirí a bhfuil ardleibhéal oideachais acu tosaíocht do chosaint chearta an duine (26 % vs 19 %), don smacht reachta (23 % vs 19 %), agus don urraim d’fhéiniúlachtaí náisiúnta (16 % vs 12 %). </text:p>
      <text:p text:style-name="P21">Tugtar caidreamh soiléir faoi deara freisin agus staid airgeadais na bhfreagróirí á meas. Is mó seans go dtabharfaidh freagróirí nach raibh deacrachtaí airgeadais acu riamh nó nach raibh deacrachtaí airgeadais acu riamh tosaíocht don daonlathas (34 % vs 28 %), don smacht reachta (22 % vs 17 %), agus don tsaoirse gluaiseachta (15 % vs 11 %), rud a thugann le fios go gcuireann grúpaí atá níos sláine ó thaobh airgeadais de béim níos mó ar luachanna institiúideacha agus normatacha.</text:p>
      <text:p text:style-name="P21">ar deireadh, is mó seans go dtabharfaidh freagróirí a bhfuil íomhá dhearfach acu den Aontas tús áite don daonlathas (34 % vs 29 %), do chearta an duine (25 % vs 17 %), don dlúthpháirtíocht idir Ballstáit an Aontais (20 % vs 15 %), agus don urraim don éagsúlacht (16 % vs 11 %), ach cuireann na freagróirí sin a bhfuil íomhá dhiúltach acu den Aontas béim níos mó ar an tsíocháin (53 % vs 48 %) agus ar an tsaoirse cainte (25 % vs 21 %). </text:p>
      <text:p text:style-name="P21"/>
      <table:table table:name="Tableau22" table:style-name="Tableau22">
        <table:table-column table:style-name="Tableau22.A"/>
        <table:table-column table:style-name="Tableau22.B" table:number-columns-repeated="18"/>
        <table:table-row>
          <table:table-cell table:style-name="Tableau22.A1" table:number-columns-spanned="19" office:value-type="string">
            <text:p text:style-name="P98">QA8ab I do thuairimse, cé acu de na luachanna seo a leanas ba cheart do Pharlaimint na hEorpa a chosaint mar ábhar tosaíochta? ar an gcéad dul síos? Agus ansin? (MAX. 3 ANSWERS) (% - A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6"/>
          </table:table-cell>
          <table:table-cell table:style-name="Tableau22.A1" office:value-type="string">
            <text:p text:style-name="P97">Síocháin</text:p>
          </table:table-cell>
          <table:table-cell table:style-name="Tableau22.A1" office:value-type="string">
            <text:p text:style-name="P97">Daonlathas</text:p>
          </table:table-cell>
          <table:table-cell table:style-name="Tableau22.A1" office:value-type="string">
            <text:p text:style-name="P97">Cearta an duine a chosaint san Aontas agus ar fud an domhain</text:p>
          </table:table-cell>
          <table:table-cell table:style-name="Tableau22.A1" office:value-type="string">
            <text:p text:style-name="P97">Saoirse cainte agus smaoinimh</text:p>
          </table:table-cell>
          <table:table-cell table:style-name="Tableau22.A1" office:value-type="string">
            <text:p text:style-name="P97">An smacht reachta</text:p>
          </table:table-cell>
          <table:table-cell table:style-name="Tableau22.A1" office:value-type="string">
            <text:p text:style-name="P97">Dlúthpháirtíocht idir Ballstáit an Aontais agus idir a réigiúin</text:p>
          </table:table-cell>
          <table:table-cell table:style-name="Tableau22.A1" office:value-type="string">
            <text:p text:style-name="P97">Saoirse gluaiseachta</text:p>
          </table:table-cell>
          <table:table-cell table:style-name="Tableau22.A1" office:value-type="string">
            <text:p text:style-name="P97">Meas ar fhéiniúlachtaí, ar chultúir agus ar thraidisiúin náisiúnta i mBallstáit an Aontais</text:p>
          </table:table-cell>
          <table:table-cell table:style-name="Tableau22.A1" office:value-type="string">
            <text:p text:style-name="P97">Comhionannas idir mná agus fir</text:p>
          </table:table-cell>
          <table:table-cell table:style-name="Tableau22.A1" office:value-type="string">
            <text:p text:style-name="P97">Lamháltas agus urraim don éagsúlacht sa tsochaí</text:p>
          </table:table-cell>
          <table:table-cell table:style-name="Tableau22.A1" office:value-type="string">
            <text:p text:style-name="P97">Dínit an duine, lena n-áirítear toirmeasc ar phionós an bháis, ar chéasadh nó ar sclábhaíocht</text:p>
          </table:table-cell>
          <table:table-cell table:style-name="Tableau22.A1" office:value-type="string">
            <text:p text:style-name="P97">an t-idirdhealú a chomhrac agus mionlaigh a chosaint</text:p>
          </table:table-cell>
          <table:table-cell table:style-name="Tableau22.A1" office:value-type="string">
            <text:p text:style-name="P97">Dlúthpháirtíocht idir an tAontas agus tíortha i mbéal forbartha ar fud an domhain</text:p>
          </table:table-cell>
          <table:table-cell table:style-name="Tableau22.A1" office:value-type="string">
            <text:p text:style-name="P97">Saoirse reiligiúin agus creidimh</text:p>
          </table:table-cell>
          <table:table-cell table:style-name="Tableau22.A1" office:value-type="string">
            <text:p text:style-name="P97">An ceart chun tearmann a lorg ó ghéarleanúint </text:p>
          </table:table-cell>
          <table:table-cell table:style-name="Tableau22.A1" office:value-type="string">
            <text:p text:style-name="P97">Eile (SPONTANEOUS)</text:p>
          </table:table-cell>
          <table:table-cell table:style-name="Tableau22.A1" office:value-type="string">
            <text:p text:style-name="P97">Ceann ar bith (SPONTANEOUS)</text:p>
          </table:table-cell>
          <table:table-cell table:style-name="Tableau22.A1" office:value-type="string">
            <text:p text:style-name="P97">Níl a fhios agam</text:p>
          </table:table-cell>
        </table:table-row>
        <table:table-row>
          <table:table-cell table:style-name="Tableau22.A1" office:value-type="string">
            <text:p text:style-name="P98">AE27 </text:p>
          </table:table-cell>
          <table:table-cell table:style-name="Tableau22.B3" office:value-type="float" office:value="51">
            <text:p text:style-name="P97">51</text:p>
          </table:table-cell>
          <table:table-cell table:style-name="Tableau22.B3" office:value-type="float" office:value="32">
            <text:p text:style-name="P97">32</text:p>
          </table:table-cell>
          <table:table-cell table:style-name="Tableau22.B3" office:value-type="float" office:value="22">
            <text:p text:style-name="P97">22</text:p>
          </table:table-cell>
          <table:table-cell table:style-name="Tableau22.B3" office:value-type="float" office:value="22">
            <text:p text:style-name="P97">22</text:p>
          </table:table-cell>
          <table:table-cell table:style-name="Tableau22.B3" office:value-type="float" office:value="21">
            <text:p text:style-name="P97">21</text:p>
          </table:table-cell>
          <table:table-cell table:style-name="Tableau22.B3" office:value-type="float" office:value="18">
            <text:p text:style-name="P97">18</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1">
            <text:p text:style-name="P97">11</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Inscn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Fear </text:p>
          </table:table-cell>
          <table:table-cell table:style-name="Tableau22.B3" office:value-type="float" office:value="49">
            <text:p text:style-name="P97">49</text:p>
          </table:table-cell>
          <table:table-cell table:style-name="Tableau22.B3" office:value-type="float" office:value="32">
            <text:p text:style-name="P97">32</text:p>
          </table:table-cell>
          <table:table-cell table:style-name="Tableau22.B3" office:value-type="float" office:value="20">
            <text:p text:style-name="P97">20</text:p>
          </table:table-cell>
          <table:table-cell table:style-name="Tableau22.B3" office:value-type="float" office:value="23">
            <text:p text:style-name="P97">23</text:p>
          </table:table-cell>
          <table:table-cell table:style-name="Tableau22.B3" office:value-type="float" office:value="24">
            <text:p text:style-name="P97">24</text:p>
          </table:table-cell>
          <table:table-cell table:style-name="Tableau22.B3" office:value-type="float" office:value="19">
            <text:p text:style-name="P97">19</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1">
            <text:p text:style-name="P97">11</text:p>
          </table:table-cell>
          <table:table-cell table:style-name="Tableau22.B3" office:value-type="float" office:value="13">
            <text:p text:style-name="P97">13</text:p>
          </table:table-cell>
          <table:table-cell table:style-name="Tableau22.B3" office:value-type="float" office:value="14">
            <text:p text:style-name="P97">14</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Bean </text:p>
          </table:table-cell>
          <table:table-cell table:style-name="Tableau22.B3" office:value-type="float" office:value="53">
            <text:p text:style-name="P97">53</text:p>
          </table:table-cell>
          <table:table-cell table:style-name="Tableau22.B3" office:value-type="float" office:value="32">
            <text:p text:style-name="P97">32</text:p>
          </table:table-cell>
          <table:table-cell table:style-name="Tableau22.B3" office:value-type="float" office:value="24">
            <text:p text:style-name="P97">24</text:p>
          </table:table-cell>
          <table:table-cell table:style-name="Tableau22.B3" office:value-type="float" office:value="21">
            <text:p text:style-name="P97">21</text:p>
          </table:table-cell>
          <table:table-cell table:style-name="Tableau22.B3" office:value-type="float" office:value="18">
            <text:p text:style-name="P97">18</text:p>
          </table:table-cell>
          <table:table-cell table:style-name="Tableau22.B3" office:value-type="float" office:value="18">
            <text:p text:style-name="P97">18</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7">
            <text:p text:style-name="P97">17</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1">
            <text:p text:style-name="P97">11</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6">
            <text:p text:style-name="P97">6</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Ao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15- 24 </text:p>
          </table:table-cell>
          <table:table-cell table:style-name="Tableau22.B3" office:value-type="float" office:value="47">
            <text:p text:style-name="P97">47</text:p>
          </table:table-cell>
          <table:table-cell table:style-name="Tableau22.B3" office:value-type="float" office:value="27">
            <text:p text:style-name="P97">27</text:p>
          </table:table-cell>
          <table:table-cell table:style-name="Tableau22.B3" office:value-type="float" office:value="23">
            <text:p text:style-name="P97">23</text:p>
          </table:table-cell>
          <table:table-cell table:style-name="Tableau22.B3" office:value-type="float" office:value="24">
            <text:p text:style-name="P97">24</text:p>
          </table:table-cell>
          <table:table-cell table:style-name="Tableau22.B3" office:value-type="float" office:value="15">
            <text:p text:style-name="P97">15</text:p>
          </table:table-cell>
          <table:table-cell table:style-name="Tableau22.B3" office:value-type="float" office:value="18">
            <text:p text:style-name="P97">18</text:p>
          </table:table-cell>
          <table:table-cell table:style-name="Tableau22.B3" office:value-type="float" office:value="16">
            <text:p text:style-name="P97">16</text:p>
          </table:table-cell>
          <table:table-cell table:style-name="Tableau22.B3" office:value-type="float" office:value="14">
            <text:p text:style-name="P97">14</text:p>
          </table:table-cell>
          <table:table-cell table:style-name="Tableau22.B3" office:value-type="float" office:value="18">
            <text:p text:style-name="P97">18</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3">
            <text:p text:style-name="P97">13</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1" office:value-type="string">
            <text:p text:style-name="P98">25—39 </text:p>
          </table:table-cell>
          <table:table-cell table:style-name="Tableau22.B3" office:value-type="float" office:value="48">
            <text:p text:style-name="P97">48</text:p>
          </table:table-cell>
          <table:table-cell table:style-name="Tableau22.B3" office:value-type="float" office:value="29">
            <text:p text:style-name="P97">29</text:p>
          </table:table-cell>
          <table:table-cell table:style-name="Tableau22.B3" office:value-type="float" office:value="25">
            <text:p text:style-name="P97">25</text:p>
          </table:table-cell>
          <table:table-cell table:style-name="Tableau22.B3" office:value-type="float" office:value="22">
            <text:p text:style-name="P97">22</text:p>
          </table:table-cell>
          <table:table-cell table:style-name="Tableau22.B3" office:value-type="float" office:value="21">
            <text:p text:style-name="P97">21</text:p>
          </table:table-cell>
          <table:table-cell table:style-name="Tableau22.B3" office:value-type="float" office:value="17">
            <text:p text:style-name="P97">17</text:p>
          </table:table-cell>
          <table:table-cell table:style-name="Tableau22.B3" office:value-type="float" office:value="17">
            <text:p text:style-name="P97">17</text:p>
          </table:table-cell>
          <table:table-cell table:style-name="Tableau22.B3" office:value-type="float" office:value="14">
            <text:p text:style-name="P97">14</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1">
            <text:p text:style-name="P97">11</text:p>
          </table:table-cell>
          <table:table-cell table:style-name="Tableau22.B3" office:value-type="float" office:value="5">
            <text:p text:style-name="P97">5</text:p>
          </table:table-cell>
          <table:table-cell table:style-name="Tableau22.B3" office:value-type="float" office:value="6">
            <text:p text:style-name="P97">6</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40-54 </text:p>
          </table:table-cell>
          <table:table-cell table:style-name="Tableau22.B3" office:value-type="float" office:value="49">
            <text:p text:style-name="P97">49</text:p>
          </table:table-cell>
          <table:table-cell table:style-name="Tableau22.B3" office:value-type="float" office:value="32">
            <text:p text:style-name="P97">32</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6">
            <text:p text:style-name="P97">6</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gt;=55</text:p>
          </table:table-cell>
          <table:table-cell table:style-name="Tableau22.B3" office:value-type="float" office:value="55">
            <text:p text:style-name="P97">55</text:p>
          </table:table-cell>
          <table:table-cell table:style-name="Tableau22.B3" office:value-type="float" office:value="34">
            <text:p text:style-name="P97">34</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22">
            <text:p text:style-name="P97">22</text:p>
          </table:table-cell>
          <table:table-cell table:style-name="Tableau22.B3" office:value-type="float" office:value="17">
            <text:p text:style-name="P97">17</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4">
            <text:p text:style-name="P97">14</text:p>
          </table:table-cell>
          <table:table-cell table:style-name="Tableau22.B3" office:value-type="float" office:value="9">
            <text:p text:style-name="P97">9</text:p>
          </table:table-cell>
          <table:table-cell table:style-name="Tableau22.B3" office:value-type="float" office:value="9">
            <text:p text:style-name="P97">9</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Leibhéal oideacha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Leibhéal íseal oideachais (ISCED 0- 2) </text:p>
          </table:table-cell>
          <table:table-cell table:style-name="Tableau22.B3" office:value-type="float" office:value="57">
            <text:p text:style-name="P97">57</text:p>
          </table:table-cell>
          <table:table-cell table:style-name="Tableau22.B3" office:value-type="float" office:value="32">
            <text:p text:style-name="P97">32</text:p>
          </table:table-cell>
          <table:table-cell table:style-name="Tableau22.B3" office:value-type="float" office:value="19">
            <text:p text:style-name="P97">19</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6">
            <text:p text:style-name="P97">16</text:p>
          </table:table-cell>
          <table:table-cell table:style-name="Tableau22.B3" office:value-type="float" office:value="13">
            <text:p text:style-name="P97">13</text:p>
          </table:table-cell>
          <table:table-cell table:style-name="Tableau22.B3" office:value-type="float" office:value="12">
            <text:p text:style-name="P97">12</text:p>
          </table:table-cell>
          <table:table-cell table:style-name="Tableau22.B3" office:value-type="float" office:value="16">
            <text:p text:style-name="P97">16</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1">
            <text:p text:style-name="P97">11</text:p>
          </table:table-cell>
          <table:table-cell table:style-name="Tableau22.B3" office:value-type="float" office:value="9">
            <text:p text:style-name="P97">9</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2">
            <text:p text:style-name="P97">2</text:p>
          </table:table-cell>
        </table:table-row>
        <table:table-row>
          <table:table-cell table:style-name="Tableau22.A1" office:value-type="string">
            <text:p text:style-name="P98">Meánleibhéal oideachais (ISCED 3—4) </text:p>
          </table:table-cell>
          <table:table-cell table:style-name="Tableau22.B3" office:value-type="float" office:value="51">
            <text:p text:style-name="P97">51</text:p>
          </table:table-cell>
          <table:table-cell table:style-name="Tableau22.B3" office:value-type="float" office:value="30">
            <text:p text:style-name="P97">30</text:p>
          </table:table-cell>
          <table:table-cell table:style-name="Tableau22.B3" office:value-type="float" office:value="21">
            <text:p text:style-name="P97">21</text:p>
          </table:table-cell>
          <table:table-cell table:style-name="Tableau22.B3" office:value-type="float" office:value="23">
            <text:p text:style-name="P97">23</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1">
            <text:p text:style-name="P97">11</text:p>
          </table:table-cell>
          <table:table-cell table:style-name="Tableau22.B3" office:value-type="float" office:value="11">
            <text:p text:style-name="P97">11</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Ardleibhéal oideachais (ISCED 5-8) </text:p>
          </table:table-cell>
          <table:table-cell table:style-name="Tableau22.B3" office:value-type="float" office:value="45">
            <text:p text:style-name="P97">45</text:p>
          </table:table-cell>
          <table:table-cell table:style-name="Tableau22.B3" office:value-type="float" office:value="34">
            <text:p text:style-name="P97">34</text:p>
          </table:table-cell>
          <table:table-cell table:style-name="Tableau22.B3" office:value-type="float" office:value="26">
            <text:p text:style-name="P97">26</text:p>
          </table:table-cell>
          <table:table-cell table:style-name="Tableau22.B3" office:value-type="float" office:value="21">
            <text:p text:style-name="P97">21</text:p>
          </table:table-cell>
          <table:table-cell table:style-name="Tableau22.B3" office:value-type="float" office:value="23">
            <text:p text:style-name="P97">23</text:p>
          </table:table-cell>
          <table:table-cell table:style-name="Tableau22.B3" office:value-type="float" office:value="19">
            <text:p text:style-name="P97">19</text:p>
          </table:table-cell>
          <table:table-cell table:style-name="Tableau22.B3" office:value-type="float" office:value="14">
            <text:p text:style-name="P97">14</text:p>
          </table:table-cell>
          <table:table-cell table:style-name="Tableau22.B3" office:value-type="float" office:value="16">
            <text:p text:style-name="P97">16</text:p>
          </table:table-cell>
          <table:table-cell table:style-name="Tableau22.B3" office:value-type="float" office:value="12">
            <text:p text:style-name="P97">12</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1">
            <text:p text:style-name="P97">11</text:p>
          </table:table-cell>
          <table:table-cell table:style-name="Tableau22.B3" office:value-type="float" office:value="10">
            <text:p text:style-name="P97">10</text:p>
          </table:table-cell>
          <table:table-cell table:style-name="Tableau22.B3" office:value-type="float" office:value="5">
            <text:p text:style-name="P97">5</text:p>
          </table:table-cell>
          <table:table-cell table:style-name="Tableau22.B3" office:value-type="float" office:value="6">
            <text:p text:style-name="P97">6</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Catagóir shochghairmiú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Féinfhostaithe </text:p>
          </table:table-cell>
          <table:table-cell table:style-name="Tableau22.B3" office:value-type="float" office:value="49">
            <text:p text:style-name="P97">49</text:p>
          </table:table-cell>
          <table:table-cell table:style-name="Tableau22.B3" office:value-type="float" office:value="31">
            <text:p text:style-name="P97">31</text:p>
          </table:table-cell>
          <table:table-cell table:style-name="Tableau22.B3" office:value-type="float" office:value="22">
            <text:p text:style-name="P97">22</text:p>
          </table:table-cell>
          <table:table-cell table:style-name="Tableau22.B3" office:value-type="float" office:value="23">
            <text:p text:style-name="P97">23</text:p>
          </table:table-cell>
          <table:table-cell table:style-name="Tableau22.B3" office:value-type="float" office:value="23">
            <text:p text:style-name="P97">23</text:p>
          </table:table-cell>
          <table:table-cell table:style-name="Tableau22.B3" office:value-type="float" office:value="16">
            <text:p text:style-name="P97">16</text:p>
          </table:table-cell>
          <table:table-cell table:style-name="Tableau22.B3" office:value-type="float" office:value="18">
            <text:p text:style-name="P97">18</text:p>
          </table:table-cell>
          <table:table-cell table:style-name="Tableau22.B3" office:value-type="float" office:value="17">
            <text:p text:style-name="P97">17</text:p>
          </table:table-cell>
          <table:table-cell table:style-name="Tableau22.B3" office:value-type="float" office:value="12">
            <text:p text:style-name="P97">12</text:p>
          </table:table-cell>
          <table:table-cell table:style-name="Tableau22.B3" office:value-type="float" office:value="15">
            <text:p text:style-name="P97">15</text:p>
          </table:table-cell>
          <table:table-cell table:style-name="Tableau22.B3" office:value-type="float" office:value="16">
            <text:p text:style-name="P97">16</text:p>
          </table:table-cell>
          <table:table-cell table:style-name="Tableau22.B3" office:value-type="float" office:value="9">
            <text:p text:style-name="P97">9</text:p>
          </table:table-cell>
          <table:table-cell table:style-name="Tableau22.B3" office:value-type="float" office:value="10">
            <text:p text:style-name="P97">10</text:p>
          </table:table-cell>
          <table:table-cell table:style-name="Tableau22.B3" office:value-type="float" office:value="5">
            <text:p text:style-name="P97">5</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0">
            <text:p text:style-name="P97">0</text:p>
          </table:table-cell>
        </table:table-row>
        <table:table-row>
          <table:table-cell table:style-name="Tableau22.A1" office:value-type="string">
            <text:p text:style-name="P98">Bainisteoirí </text:p>
          </table:table-cell>
          <table:table-cell table:style-name="Tableau22.B3" office:value-type="float" office:value="49">
            <text:p text:style-name="P97">49</text:p>
          </table:table-cell>
          <table:table-cell table:style-name="Tableau22.B3" office:value-type="float" office:value="35">
            <text:p text:style-name="P97">35</text:p>
          </table:table-cell>
          <table:table-cell table:style-name="Tableau22.B3" office:value-type="float" office:value="25">
            <text:p text:style-name="P97">25</text:p>
          </table:table-cell>
          <table:table-cell table:style-name="Tableau22.B3" office:value-type="float" office:value="20">
            <text:p text:style-name="P97">20</text:p>
          </table:table-cell>
          <table:table-cell table:style-name="Tableau22.B3" office:value-type="float" office:value="24">
            <text:p text:style-name="P97">24</text:p>
          </table:table-cell>
          <table:table-cell table:style-name="Tableau22.B3" office:value-type="float" office:value="20">
            <text:p text:style-name="P97">20</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2">
            <text:p text:style-name="P97">12</text:p>
          </table:table-cell>
          <table:table-cell table:style-name="Tableau22.B3" office:value-type="float" office:value="16">
            <text:p text:style-name="P97">16</text:p>
          </table:table-cell>
          <table:table-cell table:style-name="Tableau22.B3" office:value-type="float" office:value="14">
            <text:p text:style-name="P97">14</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4">
            <text:p text:style-name="P97">4</text:p>
          </table:table-cell>
          <table:table-cell table:style-name="Tableau22.B3" office:value-type="float" office:value="6">
            <text:p text:style-name="P97">6</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0">
            <text:p text:style-name="P97">0</text:p>
          </table:table-cell>
        </table:table-row>
        <table:table-row>
          <table:table-cell table:style-name="Tableau22.A1" office:value-type="string">
            <text:p text:style-name="P98">Coiléir bhána eile </text:p>
          </table:table-cell>
          <table:table-cell table:style-name="Tableau22.B3" office:value-type="float" office:value="48">
            <text:p text:style-name="P97">48</text:p>
          </table:table-cell>
          <table:table-cell table:style-name="Tableau22.B3" office:value-type="float" office:value="35">
            <text:p text:style-name="P97">35</text:p>
          </table:table-cell>
          <table:table-cell table:style-name="Tableau22.B3" office:value-type="float" office:value="21">
            <text:p text:style-name="P97">21</text:p>
          </table:table-cell>
          <table:table-cell table:style-name="Tableau22.B3" office:value-type="float" office:value="23">
            <text:p text:style-name="P97">23</text:p>
          </table:table-cell>
          <table:table-cell table:style-name="Tableau22.B3" office:value-type="float" office:value="22">
            <text:p text:style-name="P97">22</text:p>
          </table:table-cell>
          <table:table-cell table:style-name="Tableau22.B3" office:value-type="float" office:value="20">
            <text:p text:style-name="P97">20</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2">
            <text:p text:style-name="P97">12</text:p>
          </table:table-cell>
          <table:table-cell table:style-name="Tableau22.B3" office:value-type="float" office:value="11">
            <text:p text:style-name="P97">11</text:p>
          </table:table-cell>
          <table:table-cell table:style-name="Tableau22.B3" office:value-type="float" office:value="10">
            <text:p text:style-name="P97">10</text:p>
          </table:table-cell>
          <table:table-cell table:style-name="Tableau22.B3" office:value-type="float" office:value="5">
            <text:p text:style-name="P97">5</text:p>
          </table:table-cell>
          <table:table-cell table:style-name="Tableau22.B3" office:value-type="float" office:value="7">
            <text:p text:style-name="P97">7</text:p>
          </table:table-cell>
          <table:table-cell table:style-name="Tableau22.B3" office:value-type="float" office:value="1">
            <text:p text:style-name="P97">1</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1" office:value-type="string">
            <text:p text:style-name="P98">Oibrithe láimhe </text:p>
          </table:table-cell>
          <table:table-cell table:style-name="Tableau22.B3" office:value-type="float" office:value="50">
            <text:p text:style-name="P97">50</text:p>
          </table:table-cell>
          <table:table-cell table:style-name="Tableau22.B3" office:value-type="float" office:value="29">
            <text:p text:style-name="P97">29</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2">
            <text:p text:style-name="P97">12</text:p>
          </table:table-cell>
          <table:table-cell table:style-name="Tableau22.B3" office:value-type="float" office:value="11">
            <text:p text:style-name="P97">11</text:p>
          </table:table-cell>
          <table:table-cell table:style-name="Tableau22.B3" office:value-type="float" office:value="6">
            <text:p text:style-name="P97">6</text:p>
          </table:table-cell>
          <table:table-cell table:style-name="Tableau22.B3" office:value-type="float" office:value="6">
            <text:p text:style-name="P97">6</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Daoine tí </text:p>
          </table:table-cell>
          <table:table-cell table:style-name="Tableau22.B3" office:value-type="float" office:value="53">
            <text:p text:style-name="P97">53</text:p>
          </table:table-cell>
          <table:table-cell table:style-name="Tableau22.B3" office:value-type="float" office:value="29">
            <text:p text:style-name="P97">29</text:p>
          </table:table-cell>
          <table:table-cell table:style-name="Tableau22.B3" office:value-type="float" office:value="22">
            <text:p text:style-name="P97">22</text:p>
          </table:table-cell>
          <table:table-cell table:style-name="Tableau22.B3" office:value-type="float" office:value="19">
            <text:p text:style-name="P97">19</text:p>
          </table:table-cell>
          <table:table-cell table:style-name="Tableau22.B3" office:value-type="float" office:value="16">
            <text:p text:style-name="P97">16</text:p>
          </table:table-cell>
          <table:table-cell table:style-name="Tableau22.B3" office:value-type="float" office:value="19">
            <text:p text:style-name="P97">19</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7">
            <text:p text:style-name="P97">17</text:p>
          </table:table-cell>
          <table:table-cell table:style-name="Tableau22.B3" office:value-type="float" office:value="14">
            <text:p text:style-name="P97">14</text:p>
          </table:table-cell>
          <table:table-cell table:style-name="Tableau22.B3" office:value-type="float" office:value="12">
            <text:p text:style-name="P97">12</text:p>
          </table:table-cell>
          <table:table-cell table:style-name="Tableau22.B3" office:value-type="float" office:value="9">
            <text:p text:style-name="P97">9</text:p>
          </table:table-cell>
          <table:table-cell table:style-name="Tableau22.B3" office:value-type="float" office:value="11">
            <text:p text:style-name="P97">11</text:p>
          </table:table-cell>
          <table:table-cell table:style-name="Tableau22.B3" office:value-type="float" office:value="8">
            <text:p text:style-name="P97">8</text:p>
          </table:table-cell>
          <table:table-cell table:style-name="Tableau22.B3" office:value-type="float" office:value="7">
            <text:p text:style-name="P97">7</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Dífhostaithe </text:p>
          </table:table-cell>
          <table:table-cell table:style-name="Tableau22.B3" office:value-type="float" office:value="52">
            <text:p text:style-name="P97">52</text:p>
          </table:table-cell>
          <table:table-cell table:style-name="Tableau22.B3" office:value-type="float" office:value="30">
            <text:p text:style-name="P97">30</text:p>
          </table:table-cell>
          <table:table-cell table:style-name="Tableau22.B3" office:value-type="float" office:value="23">
            <text:p text:style-name="P97">23</text:p>
          </table:table-cell>
          <table:table-cell table:style-name="Tableau22.B3" office:value-type="float" office:value="22">
            <text:p text:style-name="P97">22</text:p>
          </table:table-cell>
          <table:table-cell table:style-name="Tableau22.B3" office:value-type="float" office:value="18">
            <text:p text:style-name="P97">18</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2">
            <text:p text:style-name="P97">12</text:p>
          </table:table-cell>
          <table:table-cell table:style-name="Tableau22.B3" office:value-type="float" office:value="17">
            <text:p text:style-name="P97">17</text:p>
          </table:table-cell>
          <table:table-cell table:style-name="Tableau22.B3" office:value-type="float" office:value="15">
            <text:p text:style-name="P97">15</text:p>
          </table:table-cell>
          <table:table-cell table:style-name="Tableau22.B3" office:value-type="float" office:value="6">
            <text:p text:style-name="P97">6</text:p>
          </table:table-cell>
          <table:table-cell table:style-name="Tableau22.B3" office:value-type="float" office:value="8">
            <text:p text:style-name="P97">8</text:p>
          </table:table-cell>
          <table:table-cell table:style-name="Tableau22.B3" office:value-type="float" office:value="6">
            <text:p text:style-name="P97">6</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3">
            <text:p text:style-name="P97">3</text:p>
          </table:table-cell>
        </table:table-row>
        <table:table-row>
          <table:table-cell table:style-name="Tableau22.A1" office:value-type="string">
            <text:p text:style-name="P98">Ar scor</text:p>
          </table:table-cell>
          <table:table-cell table:style-name="Tableau22.B3" office:value-type="float" office:value="55">
            <text:p text:style-name="P97">55</text:p>
          </table:table-cell>
          <table:table-cell table:style-name="Tableau22.B3" office:value-type="float" office:value="33">
            <text:p text:style-name="P97">33</text:p>
          </table:table-cell>
          <table:table-cell table:style-name="Tableau22.B3" office:value-type="float" office:value="20">
            <text:p text:style-name="P97">20</text:p>
          </table:table-cell>
          <table:table-cell table:style-name="Tableau22.B3" office:value-type="float" office:value="21">
            <text:p text:style-name="P97">21</text:p>
          </table:table-cell>
          <table:table-cell table:style-name="Tableau22.B3" office:value-type="float" office:value="22">
            <text:p text:style-name="P97">22</text:p>
          </table:table-cell>
          <table:table-cell table:style-name="Tableau22.B3" office:value-type="float" office:value="18">
            <text:p text:style-name="P97">18</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9">
            <text:p text:style-name="P97">9</text:p>
          </table:table-cell>
          <table:table-cell table:style-name="Tableau22.B3" office:value-type="float" office:value="9">
            <text:p text:style-name="P97">9</text:p>
          </table:table-cell>
          <table:table-cell table:style-name="Tableau22.B3" office:value-type="float" office:value="7">
            <text:p text:style-name="P97">7</text:p>
          </table:table-cell>
          <table:table-cell table:style-name="Tableau22.B3" office:value-type="float" office:value="4">
            <text:p text:style-name="P97">4</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Mic léinn </text:p>
          </table:table-cell>
          <table:table-cell table:style-name="Tableau22.B3" office:value-type="float" office:value="47">
            <text:p text:style-name="P97">47</text:p>
          </table:table-cell>
          <table:table-cell table:style-name="Tableau22.B3" office:value-type="float" office:value="29">
            <text:p text:style-name="P97">29</text:p>
          </table:table-cell>
          <table:table-cell table:style-name="Tableau22.B3" office:value-type="float" office:value="27">
            <text:p text:style-name="P97">27</text:p>
          </table:table-cell>
          <table:table-cell table:style-name="Tableau22.B3" office:value-type="float" office:value="25">
            <text:p text:style-name="P97">25</text:p>
          </table:table-cell>
          <table:table-cell table:style-name="Tableau22.B3" office:value-type="float" office:value="15">
            <text:p text:style-name="P97">15</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8">
            <text:p text:style-name="P97">18</text:p>
          </table:table-cell>
          <table:table-cell table:style-name="Tableau22.B3" office:value-type="float" office:value="16">
            <text:p text:style-name="P97">16</text:p>
          </table:table-cell>
          <table:table-cell table:style-name="Tableau22.B3" office:value-type="float" office:value="17">
            <text:p text:style-name="P97">17</text:p>
          </table:table-cell>
          <table:table-cell table:style-name="Tableau22.B3" office:value-type="float" office:value="14">
            <text:p text:style-name="P97">14</text:p>
          </table:table-cell>
          <table:table-cell table:style-name="Tableau22.B3" office:value-type="float" office:value="11">
            <text:p text:style-name="P97">11</text:p>
          </table:table-cell>
          <table:table-cell table:style-name="Tableau22.B3" office:value-type="float" office:value="5">
            <text:p text:style-name="P97">5</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Deacrachtaí billí a íoc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An chuid is mó den am </text:p>
          </table:table-cell>
          <table:table-cell table:style-name="Tableau22.B3" office:value-type="float" office:value="52">
            <text:p text:style-name="P97">52</text:p>
          </table:table-cell>
          <table:table-cell table:style-name="Tableau22.B3" office:value-type="float" office:value="28">
            <text:p text:style-name="P97">28</text:p>
          </table:table-cell>
          <table:table-cell table:style-name="Tableau22.B3" office:value-type="float" office:value="21">
            <text:p text:style-name="P97">21</text:p>
          </table:table-cell>
          <table:table-cell table:style-name="Tableau22.B3" office:value-type="float" office:value="20">
            <text:p text:style-name="P97">20</text:p>
          </table:table-cell>
          <table:table-cell table:style-name="Tableau22.B3" office:value-type="float" office:value="17">
            <text:p text:style-name="P97">17</text:p>
          </table:table-cell>
          <table:table-cell table:style-name="Tableau22.B3" office:value-type="float" office:value="17">
            <text:p text:style-name="P97">17</text:p>
          </table:table-cell>
          <table:table-cell table:style-name="Tableau22.B3" office:value-type="float" office:value="11">
            <text:p text:style-name="P97">11</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7">
            <text:p text:style-name="P97">17</text:p>
          </table:table-cell>
          <table:table-cell table:style-name="Tableau22.B3" office:value-type="float" office:value="12">
            <text:p text:style-name="P97">12</text:p>
          </table:table-cell>
          <table:table-cell table:style-name="Tableau22.B3" office:value-type="float" office:value="10">
            <text:p text:style-name="P97">10</text:p>
          </table:table-cell>
          <table:table-cell table:style-name="Tableau22.B3" office:value-type="float" office:value="8">
            <text:p text:style-name="P97">8</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Ó am go ham </text:p>
          </table:table-cell>
          <table:table-cell table:style-name="Tableau22.B3" office:value-type="float" office:value="51">
            <text:p text:style-name="P97">51</text:p>
          </table:table-cell>
          <table:table-cell table:style-name="Tableau22.B3" office:value-type="float" office:value="29">
            <text:p text:style-name="P97">29</text:p>
          </table:table-cell>
          <table:table-cell table:style-name="Tableau22.B3" office:value-type="float" office:value="20">
            <text:p text:style-name="P97">20</text:p>
          </table:table-cell>
          <table:table-cell table:style-name="Tableau22.B3" office:value-type="float" office:value="21">
            <text:p text:style-name="P97">21</text:p>
          </table:table-cell>
          <table:table-cell table:style-name="Tableau22.B3" office:value-type="float" office:value="18">
            <text:p text:style-name="P97">18</text:p>
          </table:table-cell>
          <table:table-cell table:style-name="Tableau22.B3" office:value-type="float" office:value="20">
            <text:p text:style-name="P97">20</text:p>
          </table:table-cell>
          <table:table-cell table:style-name="Tableau22.B3" office:value-type="float" office:value="16">
            <text:p text:style-name="P97">16</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2">
            <text:p text:style-name="P97">12</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7">
            <text:p text:style-name="P97">7</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Beagnach riamh / Riamh </text:p>
          </table:table-cell>
          <table:table-cell table:style-name="Tableau22.B3" office:value-type="float" office:value="51">
            <text:p text:style-name="P97">51</text:p>
          </table:table-cell>
          <table:table-cell table:style-name="Tableau22.B3" office:value-type="float" office:value="34">
            <text:p text:style-name="P97">34</text:p>
          </table:table-cell>
          <table:table-cell table:style-name="Tableau22.B3" office:value-type="float" office:value="23">
            <text:p text:style-name="P97">23</text:p>
          </table:table-cell>
          <table:table-cell table:style-name="Tableau22.B3" office:value-type="float" office:value="22">
            <text:p text:style-name="P97">22</text:p>
          </table:table-cell>
          <table:table-cell table:style-name="Tableau22.B3" office:value-type="float" office:value="22">
            <text:p text:style-name="P97">22</text:p>
          </table:table-cell>
          <table:table-cell table:style-name="Tableau22.B3" office:value-type="float" office:value="18">
            <text:p text:style-name="P97">18</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5">
            <text:p text:style-name="P97">5</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Uirbiú suibiachtúi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Ceantar tuaithe nó sráidbhaile </text:p>
          </table:table-cell>
          <table:table-cell table:style-name="Tableau22.B3" office:value-type="float" office:value="52">
            <text:p text:style-name="P97">52</text:p>
          </table:table-cell>
          <table:table-cell table:style-name="Tableau22.B3" office:value-type="float" office:value="31">
            <text:p text:style-name="P97">31</text:p>
          </table:table-cell>
          <table:table-cell table:style-name="Tableau22.B3" office:value-type="float" office:value="22">
            <text:p text:style-name="P97">22</text:p>
          </table:table-cell>
          <table:table-cell table:style-name="Tableau22.B3" office:value-type="float" office:value="22">
            <text:p text:style-name="P97">22</text:p>
          </table:table-cell>
          <table:table-cell table:style-name="Tableau22.B3" office:value-type="float" office:value="20">
            <text:p text:style-name="P97">20</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4">
            <text:p text:style-name="P97">14</text:p>
          </table:table-cell>
          <table:table-cell table:style-name="Tableau22.B3" office:value-type="float" office:value="9">
            <text:p text:style-name="P97">9</text:p>
          </table:table-cell>
          <table:table-cell table:style-name="Tableau22.B3" office:value-type="float" office:value="9">
            <text:p text:style-name="P97">9</text:p>
          </table:table-cell>
          <table:table-cell table:style-name="Tableau22.B3" office:value-type="float" office:value="7">
            <text:p text:style-name="P97">7</text:p>
          </table:table-cell>
          <table:table-cell table:style-name="Tableau22.B3" office:value-type="float" office:value="4">
            <text:p text:style-name="P97">4</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Baile beag nó meánmhéide</text:p>
          </table:table-cell>
          <table:table-cell table:style-name="Tableau22.B3" office:value-type="float" office:value="52">
            <text:p text:style-name="P97">52</text:p>
          </table:table-cell>
          <table:table-cell table:style-name="Tableau22.B3" office:value-type="float" office:value="32">
            <text:p text:style-name="P97">32</text:p>
          </table:table-cell>
          <table:table-cell table:style-name="Tableau22.B3" office:value-type="float" office:value="21">
            <text:p text:style-name="P97">21</text:p>
          </table:table-cell>
          <table:table-cell table:style-name="Tableau22.B3" office:value-type="float" office:value="22">
            <text:p text:style-name="P97">22</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1">
            <text:p text:style-name="P97">11</text:p>
          </table:table-cell>
          <table:table-cell table:style-name="Tableau22.B3" office:value-type="float" office:value="11">
            <text:p text:style-name="P97">11</text:p>
          </table:table-cell>
          <table:table-cell table:style-name="Tableau22.B3" office:value-type="float" office:value="5">
            <text:p text:style-name="P97">5</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Baile mór </text:p>
          </table:table-cell>
          <table:table-cell table:style-name="Tableau22.B3" office:value-type="float" office:value="48">
            <text:p text:style-name="P97">48</text:p>
          </table:table-cell>
          <table:table-cell table:style-name="Tableau22.B3" office:value-type="float" office:value="33">
            <text:p text:style-name="P97">33</text:p>
          </table:table-cell>
          <table:table-cell table:style-name="Tableau22.B3" office:value-type="float" office:value="24">
            <text:p text:style-name="P97">24</text:p>
          </table:table-cell>
          <table:table-cell table:style-name="Tableau22.B3" office:value-type="float" office:value="21">
            <text:p text:style-name="P97">21</text:p>
          </table:table-cell>
          <table:table-cell table:style-name="Tableau22.B3" office:value-type="float" office:value="23">
            <text:p text:style-name="P97">23</text:p>
          </table:table-cell>
          <table:table-cell table:style-name="Tableau22.B3" office:value-type="float" office:value="18">
            <text:p text:style-name="P97">18</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2">
            <text:p text:style-name="P97">12</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7">
            <text:p text:style-name="P97">7</text:p>
          </table:table-cell>
          <table:table-cell table:style-name="Tableau22.B3" office:value-type="float" office:value="0">
            <text:p text:style-name="P97">0</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Íomhá den Aontas Eorpach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Dearfach </text:p>
          </table:table-cell>
          <table:table-cell table:style-name="Tableau22.B3" office:value-type="float" office:value="48">
            <text:p text:style-name="P97">48</text:p>
          </table:table-cell>
          <table:table-cell table:style-name="Tableau22.B3" office:value-type="float" office:value="34">
            <text:p text:style-name="P97">34</text:p>
          </table:table-cell>
          <table:table-cell table:style-name="Tableau22.B3" office:value-type="float" office:value="25">
            <text:p text:style-name="P97">25</text:p>
          </table:table-cell>
          <table:table-cell table:style-name="Tableau22.B3" office:value-type="float" office:value="21">
            <text:p text:style-name="P97">21</text:p>
          </table:table-cell>
          <table:table-cell table:style-name="Tableau22.B3" office:value-type="float" office:value="22">
            <text:p text:style-name="P97">22</text:p>
          </table:table-cell>
          <table:table-cell table:style-name="Tableau22.B3" office:value-type="float" office:value="20">
            <text:p text:style-name="P97">20</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1">
            <text:p text:style-name="P97">11</text:p>
          </table:table-cell>
          <table:table-cell table:style-name="Tableau22.B3" office:value-type="float" office:value="11">
            <text:p text:style-name="P97">11</text:p>
          </table:table-cell>
          <table:table-cell table:style-name="Tableau22.B3" office:value-type="float" office:value="5">
            <text:p text:style-name="P97">5</text:p>
          </table:table-cell>
          <table:table-cell table:style-name="Tableau22.B3" office:value-type="float" office:value="6">
            <text:p text:style-name="P97">6</text:p>
          </table:table-cell>
          <table:table-cell table:style-name="Tableau22.B3" office:value-type="float" office:value="0">
            <text:p text:style-name="P97">0</text:p>
          </table:table-cell>
          <table:table-cell table:style-name="Tableau22.B3" office:value-type="float" office:value="0">
            <text:p text:style-name="P97">0</text:p>
          </table:table-cell>
          <table:table-cell table:style-name="Tableau22.B3" office:value-type="float" office:value="0">
            <text:p text:style-name="P97">0</text:p>
          </table:table-cell>
        </table:table-row>
        <table:table-row>
          <table:table-cell table:style-name="Tableau22.A1" office:value-type="string">
            <text:p text:style-name="P98">Neodrach </text:p>
          </table:table-cell>
          <table:table-cell table:style-name="Tableau22.B3" office:value-type="float" office:value="54">
            <text:p text:style-name="P97">54</text:p>
          </table:table-cell>
          <table:table-cell table:style-name="Tableau22.B3" office:value-type="float" office:value="31">
            <text:p text:style-name="P97">31</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19">
            <text:p text:style-name="P97">19</text:p>
          </table:table-cell>
          <table:table-cell table:style-name="Tableau22.B3" office:value-type="float" office:value="18">
            <text:p text:style-name="P97">18</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4">
            <text:p text:style-name="P97">14</text:p>
          </table:table-cell>
          <table:table-cell table:style-name="Tableau22.B3" office:value-type="float" office:value="11">
            <text:p text:style-name="P97">11</text:p>
          </table:table-cell>
          <table:table-cell table:style-name="Tableau22.B3" office:value-type="float" office:value="9">
            <text:p text:style-name="P97">9</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1" office:value-type="string">
            <text:p text:style-name="P98">Diúltach </text:p>
          </table:table-cell>
          <table:table-cell table:style-name="Tableau22.B3" office:value-type="float" office:value="53">
            <text:p text:style-name="P97">53</text:p>
          </table:table-cell>
          <table:table-cell table:style-name="Tableau22.B3" office:value-type="float" office:value="29">
            <text:p text:style-name="P97">29</text:p>
          </table:table-cell>
          <table:table-cell table:style-name="Tableau22.B3" office:value-type="float" office:value="17">
            <text:p text:style-name="P97">17</text:p>
          </table:table-cell>
          <table:table-cell table:style-name="Tableau22.B3" office:value-type="float" office:value="25">
            <text:p text:style-name="P97">25</text:p>
          </table:table-cell>
          <table:table-cell table:style-name="Tableau22.B3" office:value-type="float" office:value="20">
            <text:p text:style-name="P97">20</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7">
            <text:p text:style-name="P97">17</text:p>
          </table:table-cell>
          <table:table-cell table:style-name="Tableau22.B3" office:value-type="float" office:value="13">
            <text:p text:style-name="P97">13</text:p>
          </table:table-cell>
          <table:table-cell table:style-name="Tableau22.B3" office:value-type="float" office:value="11">
            <text:p text:style-name="P97">11</text:p>
          </table:table-cell>
          <table:table-cell table:style-name="Tableau22.B3" office:value-type="float" office:value="13">
            <text:p text:style-name="P97">13</text:p>
          </table:table-cell>
          <table:table-cell table:style-name="Tableau22.B3" office:value-type="float" office:value="9">
            <text:p text:style-name="P97">9</text:p>
          </table:table-cell>
          <table:table-cell table:style-name="Tableau22.B3" office:value-type="float" office:value="8">
            <text:p text:style-name="P97">8</text:p>
          </table:table-cell>
          <table:table-cell table:style-name="Tableau22.B3" office:value-type="float" office:value="6">
            <text:p text:style-name="P97">6</text:p>
          </table:table-cell>
          <table:table-cell table:style-name="Tableau22.B3" office:value-type="float" office:value="4">
            <text:p text:style-name="P97">4</text:p>
          </table:table-cell>
          <table:table-cell table:style-name="Tableau22.B3" office:value-type="float" office:value="1">
            <text:p text:style-name="P97">1</text:p>
          </table:table-cell>
          <table:table-cell table:style-name="Tableau22.B3" office:value-type="float" office:value="3">
            <text:p text:style-name="P97">3</text:p>
          </table:table-cell>
          <table:table-cell table:style-name="Tableau22.B3" office:value-type="float" office:value="2">
            <text:p text:style-name="P97">2</text:p>
          </table:table-cell>
        </table:table-row>
        <table:table-row>
          <table:table-cell table:style-name="Tableau22.A4" table:number-columns-spanned="19" office:value-type="string">
            <text:p text:style-name="P78">Sástacht le cáilíocht na beath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Sásta </text:p>
          </table:table-cell>
          <table:table-cell table:style-name="Tableau22.B3" office:value-type="float" office:value="50">
            <text:p text:style-name="P97">50</text:p>
          </table:table-cell>
          <table:table-cell table:style-name="Tableau22.B3" office:value-type="float" office:value="32">
            <text:p text:style-name="P97">32</text:p>
          </table:table-cell>
          <table:table-cell table:style-name="Tableau22.B3" office:value-type="float" office:value="22">
            <text:p text:style-name="P97">22</text:p>
          </table:table-cell>
          <table:table-cell table:style-name="Tableau22.B3" office:value-type="float" office:value="22">
            <text:p text:style-name="P97">22</text:p>
          </table:table-cell>
          <table:table-cell table:style-name="Tableau22.B3" office:value-type="float" office:value="21">
            <text:p text:style-name="P97">21</text:p>
          </table:table-cell>
          <table:table-cell table:style-name="Tableau22.B3" office:value-type="float" office:value="18">
            <text:p text:style-name="P97">18</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Ní raibh mé sásta </text:p>
          </table:table-cell>
          <table:table-cell table:style-name="Tableau22.B3" office:value-type="float" office:value="54">
            <text:p text:style-name="P97">54</text:p>
          </table:table-cell>
          <table:table-cell table:style-name="Tableau22.B3" office:value-type="float" office:value="31">
            <text:p text:style-name="P97">31</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9">
            <text:p text:style-name="P97">19</text:p>
          </table:table-cell>
          <table:table-cell table:style-name="Tableau22.B3" office:value-type="float" office:value="19">
            <text:p text:style-name="P97">19</text:p>
          </table:table-cell>
          <table:table-cell table:style-name="Tableau22.B3" office:value-type="float" office:value="13">
            <text:p text:style-name="P97">13</text:p>
          </table:table-cell>
          <table:table-cell table:style-name="Tableau22.B3" office:value-type="float" office:value="16">
            <text:p text:style-name="P97">16</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2">
            <text:p text:style-name="P97">12</text:p>
          </table:table-cell>
          <table:table-cell table:style-name="Tableau22.B3" office:value-type="float" office:value="10">
            <text:p text:style-name="P97">10</text:p>
          </table:table-cell>
          <table:table-cell table:style-name="Tableau22.B3" office:value-type="float" office:value="7">
            <text:p text:style-name="P97">7</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
      <text:p text:style-name="P21"/>
      <text:h text:style-name="P16" text:outline-level="2"><text:bookmark-start text:name="__RefHeading___Toc316630_3078747257"/>Sástacht leis an daonlathas <text:bookmark-end text:name="__RefHeading___Toc316630_3078747257"/></text:h>
      <text:p text:style-name="P21">Leis an mbéim a chuirtear ar an daonlathas mar bhunluach do Pharlaimint na hEorpa, ardaítear ceisteanna tábhachtacha freisin faoin gcaoi a mbraitheann muintir na hEorpa feidhmiú na gcóras daonlathach sa chleachtas. Sa chomhthéacs sin, scrúdaítear sa roinn seo a leanas na leibhéil sástachta leis an daonlathas ar an leibhéal náisiúnta agus ar an leibhéal Eorpach araon.</text:p>
      <text:p text:style-name="P21">Ar leibhéal an Aontais, cuireann tromlach mhuintir na hEorpa in iúl go bhfuil siad sásta le feidhmiú an daonlathais, ina dtír féin agus san Aontas Eorpach araon, cé go bhfuil braistintí fós beagán níos dearfaí ar an leibhéal náisiúnta.</text:p>
      <text:p text:style-name="P21">Ar an iomlán, tá 62 % de na freagróirí sásta leis an gcaoi a n-oibríonn an daonlathas ina dtír féin, i gcomparáid le 59 % atá sásta ar leibhéal an Aontais. Sa dá chás, is iad meastóireachtaí measartha is mó is cúis leis an sásamh, agus is freagróirí measartha sásta iad 54 % i ngach comhthéacs, agus tuairiscíonn níos lú freagróirí go bhfuil siad an-sásta (8 % ar an leibhéal náisiúnta agus 5 % ar leibhéal an Aontais). </text:p>
      <text:p text:style-name="P21">Ag an am céanna, is ionann na leibhéil mhíshástachta don daonlathas náisiúnta agus do dhaonlathas an Aontais (36 %), rud a léiríonn go léiríonn níos mó ná aon trian de mhuintir na hEorpa tuairimí criticiúla sa dá chomhthéacs. Tugtar le fios leis sin go bhfuil ábhair imní ann maidir le feidhmiú daonlathach ar an leibhéal intíre agus ar leibhéal an Aontais araon.</text:p>
      <text:p text:style-name="P21"><draw:g text:anchor-type="paragraph" draw:z-index="56" draw:name="Forme59" draw:style-name="gr9"><draw:frame draw:style-name="gr157" draw:text-style-name="P105" svg:width="17.001cm" svg:height="1.758cm" svg:x="0.501cm" svg:y="1.089cm"><draw:image xlink:href="Pictures/100000000000046C0000007506E8FE3C5D7ABE1D.png" xlink:type="simple" xlink:show="embed" xlink:actuate="onLoad" draw:mime-type="image/png"><text:p/></draw:image></draw:frame><draw:frame draw:style-name="gr158" draw:text-style-name="P105" svg:width="16.802cm" svg:height="1.622cm" svg:x="0.501cm" svg:y="4.932cm"><draw:image xlink:href="Pictures/100000000000045E0000006C954AB9C769222CC9.png" xlink:type="simple" xlink:show="embed" xlink:actuate="onLoad" draw:mime-type="image/png"><text:p/></draw:image></draw:frame><draw:frame draw:style-name="gr159" draw:text-style-name="P108" svg:width="16.401cm" svg:height="0.902cm" svg:x="0.602cm" svg:y="0.064cm"><draw:text-box><text:p text:style-name="P106"><text:span text:style-name="T41">SD18a Ar an iomlán, an bhfuil tú an-sásta, sách sásta, nach bhfuil tú an-sásta nó nach bhfuil tú sásta ar chor ar bith leis an gcaoi a n-oibríonn an daonlathas (Ár dTír)? (AE27) (%)</text:span></text:p></draw:text-box></draw:frame><draw:frame draw:style-name="gr160" draw:text-style-name="P108" svg:width="16.71cm" svg:height="1.001cm" svg:x="0.501cm" svg:y="4.052cm"><draw:text-box><text:p text:style-name="P106"><text:span text:style-name="T41">SD18b Ar an iomlán, an bhfuil tú an-sásta, sách sásta, nach bhfuil tú an-sásta nó nach bhfuil tú sásta ar chor ar bith leis an gcaoi a n-oibríonn an daonlathas in AE? (AE27) (%)</text:span></text:p></draw:text-box></draw:frame><draw:g draw:style-name="gr4"><draw:frame draw:style-name="gr161" draw:text-style-name="P105" svg:width="13.701cm" svg:height="0.271cm" svg:x="0.402cm" svg:y="7.578cm"><draw:image xlink:href="Pictures/100000000000045A00000016C0364BB5701DDD70.png" xlink:type="simple" xlink:show="embed" xlink:actuate="onLoad" draw:mime-type="image/png"><text:p/></draw:image></draw:frame><draw:frame draw:style-name="gr162" draw:text-style-name="P108" svg:width="2.195cm" svg:height="0.578cm" svg:x="0.002cm" svg:y="8.083cm"><draw:text-box><text:p text:style-name="P106"><text:span text:style-name="T41">An-sásta</text:span></text:p></draw:text-box></draw:frame><draw:frame draw:style-name="gr163" draw:text-style-name="P108" svg:width="2.484cm" svg:height="0.578cm" svg:x="3.018cm" svg:y="8.151cm"><draw:text-box><text:p text:style-name="P106"><text:span text:style-name="T41">Sásta go maith </text:span></text:p></draw:text-box></draw:frame><draw:frame draw:style-name="gr164" draw:text-style-name="P108" svg:width="2.767cm" svg:height="0.578cm" svg:x="5.936cm" svg:y="8.151cm"><draw:text-box><text:p text:style-name="P106"><text:span text:style-name="T41">Níl sé an-sásta</text:span></text:p></draw:text-box></draw:frame><draw:frame draw:style-name="gr165" draw:text-style-name="P108" svg:width="2.83cm" svg:height="0.902cm" svg:x="9.102cm" svg:y="8.053cm"><draw:text-box><text:p text:style-name="P106"><text:span text:style-name="T41">Níl sé sásta ar chor ar bith</text:span></text:p></draw:text-box></draw:frame><draw:frame draw:style-name="gr166" draw:text-style-name="P108" svg:width="1.976cm" svg:height="0.902cm" svg:x="12.702cm" svg:y="8.083cm"><draw:text-box><text:p text:style-name="P106"><text:span text:style-name="T41">Níl a fhios agam</text:span></text:p></draw:text-box></draw:frame></draw:g></draw:g></text:p>
      <text:p text:style-name="P23">I gcomparáid leis an suirbhé roimhe seo i mí na Samhna 2025, tá méadú tagtha ar shástacht leis an daonlathas. Tá méadú 4 phointe céatadáin tagtha ar shástacht leis an daonlathas náisiúnta, agus tá méadú 5 phointe céatadáin tagtha ar shástacht leis an gcaoi a n-oibríonn an daonlathas san Aontas. </text:p>
      <text:p text:style-name="P21">Ó 2014 i leith, tá ar a laghad leath na bhfreagróirí san Aontas tar éis a chur in iúl go seasta go bhfuil siad sásta leis an gcaoi a n-oibríonn an daonlathas ina dtír féin. Leis an gcobhsaíocht fhadtéarmach sin, leagtar béim ar bhonn leanúnach sástachta le hinstitiúidí daonlathacha náisiúnta. Thairis sin, is é an leibhéal sástachta atá ann faoi láthair an leibhéal is airde a taifeadadh riamh ó 2005 i leith, ag 62 %.</text:p>
      <text:p text:style-name="P21"><draw:g text:anchor-type="paragraph" draw:z-index="57" draw:name="Forme60" draw:style-name="gr9"><draw:frame draw:style-name="gr149" draw:text-style-name="P105" svg:width="17.102cm" svg:height="4.89cm" svg:x="0.201cm" svg:y="0.954cm"><draw:image xlink:href="Pictures/100000000000085100000261B0F9246307C1F62C.png" xlink:type="simple" xlink:show="embed" xlink:actuate="onLoad" draw:mime-type="image/png"><text:p/></draw:image></draw:frame><draw:frame draw:style-name="gr150" draw:text-style-name="P108" svg:width="16.209cm" svg:height="0.902cm" svg:x="0.693cm" svg:y="0.22cm"><draw:text-box><text:p text:style-name="P106"><text:span text:style-name="T41">SD18a Ar an iomlán, an bhfuil tú an-sásta, sách sásta, nach bhfuil tú an-sásta nó nach bhfuil tú sásta ar chor ar bith leis an gcaoi a n-oibríonn an daonlathas (Ár dTír)?</text:span></text:p></draw:text-box></draw:frame><draw:frame draw:style-name="gr151" draw:text-style-name="P107" svg:width="2.301cm" svg:height="0.578cm" svg:x="0.002cm" svg:y="6.207cm"><draw:text-box><text:p text:style-name="P106"><text:span text:style-name="T41">Earrach 2005</text:span></text:p></draw:text-box></draw:frame><draw:frame draw:style-name="gr152" draw:text-style-name="P119" svg:width="3.4cm" svg:height="0.701cm" svg:x="14.103cm" svg:y="6.007cm"><draw:text-box><text:p text:style-name="P113"><text:span text:style-name="T41">Márta - Aibreán 2006</text:span></text:p></draw:text-box></draw:frame><draw:frame draw:style-name="gr153" draw:text-style-name="P105" svg:width="12.674cm" svg:height="0.352cm" svg:x="0.302cm" svg:y="6.956cm"><draw:image xlink:href="Pictures/100000000000028400000012DB671A23525B9208.png" xlink:type="simple" xlink:show="embed" xlink:actuate="onLoad" draw:mime-type="image/png"><text:p/></draw:image></draw:frame><draw:frame draw:style-name="gr154" draw:text-style-name="P107" svg:width="5.1cm" svg:height="0.6cm" svg:x="0.302cm" svg:y="7.307cm"><draw:text-box><text:p text:style-name="P106"><text:span text:style-name="T41">Iomlán Sásta</text:span></text:p></draw:text-box></draw:frame><draw:frame draw:style-name="gr155" draw:text-style-name="P107" svg:width="5cm" svg:height="0.6cm" svg:x="6.003cm" svg:y="7.307cm"><draw:text-box><text:p text:style-name="P106"><text:span text:style-name="T41">Iomlán nach bhfuil Sásta</text:span></text:p></draw:text-box></draw:frame><draw:frame draw:style-name="gr156" draw:text-style-name="P107" svg:width="4.8cm" svg:height="0.701cm" svg:x="12.203cm" svg:y="7.307cm"><draw:text-box><text:p text:style-name="P106"><text:span text:style-name="T41">Níl a fhios agam</text:span></text:p></draw:text-box></draw:frame></draw:g>Maidir le leibhéal an Aontais Eorpaigh, ó bhí 2019 ann, thuairiscigh leath na bhfreagróirí ar a laghad go comhsheasmhach go raibh siad sásta leis an daonlathas ar leibhéal an Aontais. Tugann sé sin le fios, cé go dtarlaíonn luaineachtaí gearrthéarmacha, go gcoinníonn tromlach réasúnta cobhsaí de mhuintir na hEorpa muinín i bhfeidhmiú na bpróiseas daonlathach laistigh den Aontas. Thairis sin, tá an leibhéal sástachta atá ann faoi láthair cothrom leis an leibhéal is airde a taifeadadh riamh ó 2004 i leith, ag 59 %. </text:p>
      <text:p text:style-name="P21"/>
      <text:p text:style-name="P23"><draw:g text:anchor-type="paragraph" draw:z-index="58" draw:name="Forme61" draw:style-name="gr9"><draw:frame draw:style-name="gr141" draw:text-style-name="P105" svg:width="16.976cm" svg:height="5.576cm" svg:x="0.002cm" svg:y="1.425cm"><draw:image xlink:href="Pictures/100000000000081C000002AA91C2C3C3F4FF2350.png" xlink:type="simple" xlink:show="embed" xlink:actuate="onLoad" draw:mime-type="image/png"><text:p/></draw:image></draw:frame><draw:frame draw:style-name="gr142" draw:text-style-name="P107" svg:width="2.999cm" svg:height="1.101cm" svg:x="0.302cm" svg:y="7.098cm"><draw:text-box><text:p text:style-name="P106"><text:span text:style-name="T41">Gearr. 2004</text:span></text:p></draw:text-box></draw:frame><draw:frame draw:style-name="gr143" draw:text-style-name="P119" svg:width="3.4cm" svg:height="0.701cm" svg:x="13.602cm" svg:y="6.997cm"><draw:text-box><text:p text:style-name="P113"><text:span text:style-name="T41">Márta - Aibreán 2026</text:span></text:p></draw:text-box></draw:frame><draw:g draw:style-name="gr4"><draw:frame draw:style-name="gr144" draw:text-style-name="P105" svg:width="12.674cm" svg:height="0.352cm" svg:x="0.201cm" svg:y="7.845cm"><draw:image xlink:href="Pictures/100000000000028400000012DB671A23525B9208.png" xlink:type="simple" xlink:show="embed" xlink:actuate="onLoad" draw:mime-type="image/png"><text:p/></draw:image></draw:frame><draw:frame draw:style-name="gr145" draw:text-style-name="P107" svg:width="5.1cm" svg:height="0.6cm" svg:x="0.201cm" svg:y="8.196cm"><draw:text-box><text:p text:style-name="P106"><text:span text:style-name="T41">Iomlán Sásta</text:span></text:p></draw:text-box></draw:frame><draw:frame draw:style-name="gr146" draw:text-style-name="P107" svg:width="5.001cm" svg:height="0.6cm" svg:x="5.9cm" svg:y="8.196cm"><draw:text-box><text:p text:style-name="P106"><text:span text:style-name="T41">Iomlán nach bhfuil Sásta</text:span></text:p></draw:text-box></draw:frame><draw:frame draw:style-name="gr147" draw:text-style-name="P107" svg:width="4.802cm" svg:height="0.701cm" svg:x="12.101cm" svg:y="8.196cm"><draw:text-box><text:p text:style-name="P106"><text:span text:style-name="T41">Níl a fhios agam</text:span></text:p></draw:text-box></draw:frame></draw:g><draw:frame draw:style-name="gr148" draw:text-style-name="P108" svg:width="16.001cm" svg:height="0.902cm" svg:x="0.501cm" svg:y="0.109cm"><draw:text-box><text:p text:style-name="P106"><text:span text:style-name="T41">SD18b Ar an iomlán, an bhfuil tú an-sásta, sách sásta, nach bhfuil tú an-sásta nó nach bhfuil tú sásta ar chor ar bith leis an gcaoi a n-oibríonn an daonlathas in AE?</text:span></text:p></draw:text-box></draw:frame></draw:g></text:p>
      <text:p text:style-name="P21"><draw:g text:anchor-type="paragraph" draw:z-index="59" draw:name="Forme62" draw:style-name="gr9"><draw:frame draw:style-name="gr135" draw:text-style-name="P105" svg:width="17.103cm" svg:height="7.836cm" svg:x="0cm" svg:y="1.364cm"><draw:image xlink:href="Pictures/10000000000007F0000003A3CABEC38A2E25BF77.png" xlink:type="simple" xlink:show="embed" xlink:actuate="onLoad" draw:mime-type="image/png"><text:p/></draw:image></draw:frame><draw:g draw:style-name="gr4"><draw:frame draw:style-name="gr136" draw:text-style-name="P108" svg:width="2.902cm" svg:height="0.578cm" svg:x="0.699cm" svg:y="10.194cm"><draw:text-box><text:p text:style-name="P106"><text:span text:style-name="T41">Iomlán ‘Sásta’ </text:span></text:p></draw:text-box></draw:frame><draw:frame draw:style-name="gr137" draw:text-style-name="P108" svg:width="3.701cm" svg:height="0.578cm" svg:x="4.099cm" svg:y="10.194cm"><draw:text-box><text:p text:style-name="P106"><text:span text:style-name="T41">Iomlán ‘Neamhshásta’</text:span></text:p></draw:text-box></draw:frame><draw:frame draw:style-name="gr138" draw:text-style-name="P108" svg:width="1.895cm" svg:height="0.902cm" svg:x="8.7cm" svg:y="10.194cm"><draw:text-box><text:p text:style-name="P106"><text:span text:style-name="T41">Níl a fhios agam</text:span></text:p></draw:text-box></draw:frame><draw:frame draw:style-name="gr139" draw:text-style-name="P105" svg:width="9.208cm" svg:height="0.819cm" svg:x="0.894cm" svg:y="9.437cm"><draw:image xlink:href="Pictures/100000000000015C0000001F9505F40117018E47.png" xlink:type="simple" xlink:show="embed" xlink:actuate="onLoad" draw:mime-type="image/png"><text:p/></draw:image></draw:frame></draw:g><draw:frame draw:style-name="gr140" draw:text-style-name="P108" svg:width="16.408cm" svg:height="0.902cm" svg:x="0.392cm" svg:y="0.064cm"><draw:text-box><text:p text:style-name="P106"><text:span text:style-name="T41">SD18a Ar an iomlán, an bhfuil tú an-sásta, sách sásta, nach bhfuil tú an-sásta nó nach bhfuil tú sásta ar chor ar bith leis an gcaoi a n-oibríonn an daonlathas (Ár dTír)? (%)</text:span></text:p></draw:text-box></draw:frame></draw:g>Ar an leibhéal náisiúnta, tá éagsúlacht mhór ar fud na mBallstát maidir le sásamh leis an gcaoi a n-oibríonn an daonlathas ina dtír féin. Tuairiscíonn leath na bhfreagróirí ar a laghad go bhfuil siad sásta in 22 Bhallstát, rud a léiríonn go léiríonn tromlach na saoránach i bhformhór na dtíortha go bhfuil muinín acu as feidhmiú a gcóras daonlathach náisiúnta. Feictear na leibhéil sástachta is airde i Lucsamburg (90 %), sa Danmhairg (89 %), agus sa tSualainn (85 %). Os a choinne sin, tá an sásamh i bhfad níos ísle i líon beag Ballstát. Taifeadtar an leibhéal is ísle sa Ghréig, áit nach <text:soft-page-break/>ndeir ach 30 % de na freagróirí go bhfuil siad sásta leis an gcaoi a n-oibríonn an daonlathas ina dtír féin, agus an Chipir ina dhiaidh sin (32 %).</text:p>
      <text:p text:style-name="P21">Tá éagsúlacht ann freisin ar fud na mBallstát maidir leis an gcaoi a n-oibríonn an daonlathas ar leibhéal an Aontais Eorpaigh, cé go bhfuil an sásamh sách forleathan. Tuairiscíonn leath na bhfreagróirí ar a laghad go bhfuil siad sásta le feidhmiú an daonlathais san Aontas i 24 Bhallstát, rud a léiríonn formheas tromlaigh i bhformhór na dtíortha. Taifeadtar na leibhéil sástachta is airde sa Danmhairg (79 %), sa Pholainn (76 %), i Lucsamburg agus sa tSualainn (72 % araon). Os a choinne sin, tá sástacht le daonlathas an Aontais níos ísle i roinnt Ballstát, eadhon sa Ghréig (39 %), agus ina dhiaidh sin sa Chipir (45 %). </text:p>
      <text:p text:style-name="P21">Léiríonn na torthaí sin caidreamh soiléir idir sástacht na saoránach leis an daonlathas ar an leibhéal náisiúnta agus ar leibhéal an Aontais. I dtíortha ina bhfuil sástacht leis an daonlathas náisiúnta ard, is iondúil go dtuairiscíonn freagróirí sástacht níos airde leis an gcaoi a n-oibríonn an daonlathas san Aontas Eorpach freisin. Os a choinne sin, i dtíortha ina mbreathnaítear nach bhfuil an daonlathas náisiúnta chomh dearfach céanna, bíonn braistintí maidir le feidhmiú daonlathach ar leibhéal an Aontais níos criticiúla i gcoitinne freisin. </text:p>
      <text:p text:style-name="P21"><draw:g text:anchor-type="paragraph" draw:z-index="60" draw:name="Forme63" draw:style-name="gr9"><draw:frame draw:style-name="gr129" draw:text-style-name="P105" svg:width="17.065cm" svg:height="7.788cm" svg:x="0cm" svg:y="1.128cm"><draw:image xlink:href="Pictures/1000000000000803000003A8173A138E19DD591C.png" xlink:type="simple" xlink:show="embed" xlink:actuate="onLoad" draw:mime-type="image/png"><text:p/></draw:image></draw:frame><draw:g draw:style-name="gr4"><draw:frame draw:style-name="gr130" draw:text-style-name="P108" svg:width="2.901cm" svg:height="0.578cm" svg:x="0.905cm" svg:y="9.711cm"><draw:text-box><text:p text:style-name="P106"><text:span text:style-name="T41">Iomlán ‘Sásta’ </text:span></text:p></draw:text-box></draw:frame><draw:frame draw:style-name="gr131" draw:text-style-name="P108" svg:width="3.701cm" svg:height="0.578cm" svg:x="4.304cm" svg:y="9.711cm"><draw:text-box><text:p text:style-name="P106"><text:span text:style-name="T41">Iomlán ‘Neamhshásta’</text:span></text:p></draw:text-box></draw:frame><draw:frame draw:style-name="gr132" draw:text-style-name="P108" svg:width="1.895cm" svg:height="0.902cm" svg:x="8.904cm" svg:y="9.711cm"><draw:text-box><text:p text:style-name="P106"><text:span text:style-name="T41">Níl a fhios agam</text:span></text:p></draw:text-box></draw:frame><draw:frame draw:style-name="gr133" draw:text-style-name="P105" svg:width="9.208cm" svg:height="0.819cm" svg:x="1.099cm" svg:y="8.952cm"><draw:image xlink:href="Pictures/100000000000015C0000001F9505F40117018E47.png" xlink:type="simple" xlink:show="embed" xlink:actuate="onLoad" draw:mime-type="image/png"><text:p/></draw:image></draw:frame></draw:g><draw:frame draw:style-name="gr134" draw:text-style-name="P108" svg:width="16.7cm" svg:height="0.902cm" svg:x="0.3cm" svg:y="0.064cm"><draw:text-box><text:p text:style-name="P106"><text:span text:style-name="T41">SD18b Ar an iomlán, an bhfuil tú an-sásta, sách sásta, nach bhfuil tú an-sásta nó nach bhfuil tú sásta ar chor ar bith leis an gcaoi a n-oibríonn an daonlathas in AE? (%)</text:span></text:p></draw:text-box></draw:frame></draw:g></text:p>
      <text:p text:style-name="P23">Léiríonn na torthaí sin caidreamh soiléir idir sástacht na saoránach leis an daonlathas ar an leibhéal náisiúnta agus ar leibhéal an Aontais. I dtíortha ina bhfuil sástacht leis an daonlathas náisiúnta ard, is iondúil go dtuairiscíonn freagróirí sástacht níos airde leis an gcaoi a n-oibríonn an daonlathas san Aontas Eorpach freisin. Os a choinne sin, i dtíortha ina mbreathnaítear nach bhfuil an daonlathas náisiúnta chomh dearfach céanna, bíonn braistintí maidir le feidhmiú daonlathach ar leibhéal an Aontais níos criticiúla i gcoitinne freisin. Léiríonn sástacht leis an gcaoi a n-oibríonn an daonlathas patrúin atá comhsheasmhach tríd is tríd ar fud grúpaí sochdhéimeagrafacha ar an leibhéal náisiúnta agus ar leibhéal an Aontais araon.</text:p>
      <text:p text:style-name="P21">Is beag difríocht de réir inscne sa dá chomhthéacs. Tuairiscíonn fir agus mná leibhéil sástachta atá beagnach mar an gcéanna ar an leibhéal náisiúnta (62 % don dá cheann), agus leibhéil chomh gar céanna ar leibhéal an Aontais (59 % i measc na bhfear agus 60 % i measc na mban).</text:p>
      <text:p text:style-name="P21">Tá difríochtaí níos soiléire le feiceáil ar fud na n-aoisghrúpaí, áit a dtugtar patrún comhsheasmhach faoi deara don daonlathas náisiúnta agus do dhaonlathas an Aontais araon. Is iad freagróirí óga (15-24 bliana d’aois) na freagróirí is sásúla (69 % go náisiúnta agus 70 % ar leibhéal an Aontais), agus tá laghdú seasta ag teacht ar an sásamh de réir mar a théann daoine in aois, agus 59 % go náisiúnta agus 54 % ar leibhéal an Aontais bainte amach acu i measc daoine atá 55 bliana d’aois nó níos sine. Os a choinne sin, tagann méadú ar mhíshástacht le haois sa dá chás, rud a léiríonn go mbíonn freagróirí níos sine níos criticiúla i gcónaí maidir le feidhmiú daonlathach, go háirithe ar leibhéal an Aontais.</text:p>
      <text:p text:style-name="P21">Tá difríochtaí de réir leibhéal oideachais thar a bheith suntasach agus leanann siad patrún comhchosúil don dá leibhéal rialachais. Méadaíonn sástacht go mór le gnóthachtáil oideachais, ó 51 % (náisiúnta) agus 47 % (AE) i measc freagróirí a bhfuil leibhéal íseal oideachais acu, go 71 % agus 68 % faoi seach i measc daoine ardoilte. Ag an am céanna, tá an mhíshástacht is airde i measc na ndaoine is lú oideachas (46% ar an dá leibhéal), rud a léiríonn caidreamh láidir comhsheasmhach idir oideachas agus muinín i gcórais dhaonlathacha.</text:p>
      <text:p text:style-name="P21">Tagann patrún an-láidir agus comhsheasmhach chun cinn i ndáil leis an staid airgeadais. I measc na bhfreagróirí a bhfuil deacrachtaí acu a mbillí a íoc an chuid is mó den am, tá an sásamh i bhfad níos ísle (36% ar an leibhéal náisiúnta agus 37% ar leibhéal an Aontais), agus sroicheann míshástacht 62% agus 56% faoi seach. Os a choinne sin, i measc na ndaoine sin nach mbíonn deacrachtaí den sórt sin acu riamh nó nach mbíonn deacrachtaí den sórt sin acu riamh, ardaíonn sástacht go 68 % go náisiúnta agus 63 % ar leibhéal an Aontais. Cuireann sé sin béim ar nasc an-láidir idir cruatan eacnamaíoch agus míshástacht leis an daonlathas, gan beann ar an leibhéal a bhreithnítear.</text:p>
      <text:p text:style-name="P21">I measc na bhfreagróirí a bhfuil íomhá dhearfach acu den Aontas, tá an sásamh an-ard (78 % ar an dá leibhéal), ach titeann sé go géar i measc na bhfreagróirí sin a bhfuil íomhá dhiúltach acu den Aontas (29 % go náisiúnta agus 20 % ar leibhéal an Aontais), agus baineann míshástacht 69 % agus 76 % faoi seach amach. Léiríonn sé sin go bhfuil baint an-láidir idir dearcthaí foriomlána i leith an Aontais agus braistintí maidir le feidhmiú daonlathach, go háirithe ar leibhéal an Aontais.</text:p>
      <text:p text:style-name="P21">Ar an iomlán, léiríonn na torthaí sin ailíniú láidir idir sástacht leis an daonlathas ar an leibhéal náisiúnta agus ar an leibhéal Eorpach. Ar fud tíortha, grúpaí sochdhéimeagrafacha, agus próifílí dearcaidh, bíonn claonadh ag freagróirí a léiríonn sástacht níos airde leis an daonlathas ina dtír féin sásamh níos airde a thuairisciú leis an gcaoi a n-oibríonn an daonlathas san Aontas Eorpach.</text:p>
      <text:p text:style-name="P21"/>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80">SD18a Ar an iomlán, an bhfuil tú an-sásta, sách sásta, nach bhfuil tú an-sásta nó nach bhfuil tú sásta ar chor ar bith leis an gcaoi a n-oibríonn an daonlathas (Ár dTír)? (% - AE)</text:p>
          </table:table-cell>
          <table:covered-table-cell/>
          <table:covered-table-cell/>
          <table:covered-table-cell/>
        </table:table-row>
        <table:table-row>
          <table:table-cell table:style-name="Tableau23.A1" office:value-type="string">
            <text:p text:style-name="P85"/>
          </table:table-cell>
          <table:table-cell table:style-name="Tableau23.A1" office:value-type="string">
            <text:p text:style-name="P84">Iomlán ‘Sásta’</text:p>
          </table:table-cell>
          <table:table-cell table:style-name="Tableau23.A1" office:value-type="string">
            <text:p text:style-name="P84">Iomlán ‘Níor comhlíonadh’</text:p>
          </table:table-cell>
          <table:table-cell table:style-name="Tableau23.A1" office:value-type="string">
            <text:p text:style-name="P84">Níl a fhios agam</text:p>
          </table:table-cell>
        </table:table-row>
        <table:table-row>
          <table:table-cell table:style-name="Tableau23.A1" office:value-type="string">
            <text:p text:style-name="P80">AE27 </text:p>
          </table:table-cell>
          <table:table-cell table:style-name="Tableau23.B3" office:value-type="float" office:value="62">
            <text:p text:style-name="P84">62</text:p>
          </table:table-cell>
          <table:table-cell table:style-name="Tableau23.B3" office:value-type="float" office:value="36">
            <text:p text:style-name="P84">36</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Inscne</text:p>
          </table:table-cell>
          <table:covered-table-cell/>
          <table:covered-table-cell/>
          <table:covered-table-cell/>
        </table:table-row>
        <table:table-row>
          <table:table-cell table:style-name="Tableau23.A1" office:value-type="string">
            <text:p text:style-name="P80">Fear </text:p>
          </table:table-cell>
          <table:table-cell table:style-name="Tableau23.B3" office:value-type="float" office:value="62">
            <text:p text:style-name="P84">62</text:p>
          </table:table-cell>
          <table:table-cell table:style-name="Tableau23.B3" office:value-type="float" office:value="37">
            <text:p text:style-name="P84">37</text:p>
          </table:table-cell>
          <table:table-cell table:style-name="Tableau23.B3" office:value-type="float" office:value="1">
            <text:p text:style-name="P84">1</text:p>
          </table:table-cell>
        </table:table-row>
        <table:table-row>
          <table:table-cell table:style-name="Tableau23.A1" office:value-type="string">
            <text:p text:style-name="P80">Bean </text:p>
          </table:table-cell>
          <table:table-cell table:style-name="Tableau23.B3" office:value-type="float" office:value="62">
            <text:p text:style-name="P84">62</text:p>
          </table:table-cell>
          <table:table-cell table:style-name="Tableau23.B3" office:value-type="float" office:value="36">
            <text:p text:style-name="P84">36</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Aois</text:p>
          </table:table-cell>
          <table:covered-table-cell/>
          <table:covered-table-cell/>
          <table:covered-table-cell/>
        </table:table-row>
        <table:table-row>
          <table:table-cell table:style-name="Tableau23.A1" office:value-type="string">
            <text:p text:style-name="P80">15- 24 </text:p>
          </table:table-cell>
          <table:table-cell table:style-name="Tableau23.B3" office:value-type="float" office:value="69">
            <text:p text:style-name="P84">69</text:p>
          </table:table-cell>
          <table:table-cell table:style-name="Tableau23.B3" office:value-type="float" office:value="28">
            <text:p text:style-name="P84">28</text:p>
          </table:table-cell>
          <table:table-cell table:style-name="Tableau23.B3" office:value-type="float" office:value="3">
            <text:p text:style-name="P84">3</text:p>
          </table:table-cell>
        </table:table-row>
        <table:table-row>
          <table:table-cell table:style-name="Tableau23.A1" office:value-type="string">
            <text:p text:style-name="P80">25—39 </text:p>
          </table:table-cell>
          <table:table-cell table:style-name="Tableau23.B3" office:value-type="float" office:value="64">
            <text:p text:style-name="P84">64</text:p>
          </table:table-cell>
          <table:table-cell table:style-name="Tableau23.B3" office:value-type="float" office:value="34">
            <text:p text:style-name="P84">34</text:p>
          </table:table-cell>
          <table:table-cell table:style-name="Tableau23.B3" office:value-type="float" office:value="2">
            <text:p text:style-name="P84">2</text:p>
          </table:table-cell>
        </table:table-row>
        <table:table-row>
          <table:table-cell table:style-name="Tableau23.A1" office:value-type="string">
            <text:p text:style-name="P80">40-54 </text:p>
          </table:table-cell>
          <table:table-cell table:style-name="Tableau23.B3" office:value-type="float" office:value="62">
            <text:p text:style-name="P84">62</text:p>
          </table:table-cell>
          <table:table-cell table:style-name="Tableau23.B3" office:value-type="float" office:value="36">
            <text:p text:style-name="P84">36</text:p>
          </table:table-cell>
          <table:table-cell table:style-name="Tableau23.B3" office:value-type="float" office:value="2">
            <text:p text:style-name="P84">2</text:p>
          </table:table-cell>
        </table:table-row>
        <table:table-row>
          <table:table-cell table:style-name="Tableau23.A1" office:value-type="string">
            <text:p text:style-name="P80">&gt;=55</text:p>
          </table:table-cell>
          <table:table-cell table:style-name="Tableau23.B3" office:value-type="float" office:value="59">
            <text:p text:style-name="P84">59</text:p>
          </table:table-cell>
          <table:table-cell table:style-name="Tableau23.B3" office:value-type="float" office:value="39">
            <text:p text:style-name="P84">39</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Leibhéal oideachais</text:p>
          </table:table-cell>
          <table:covered-table-cell/>
          <table:covered-table-cell/>
          <table:covered-table-cell/>
        </table:table-row>
        <table:table-row>
          <table:table-cell table:style-name="Tableau23.A1" office:value-type="string">
            <text:p text:style-name="P80">Leibhéal íseal oideachais (ISCED 0- 2) </text:p>
          </table:table-cell>
          <table:table-cell table:style-name="Tableau23.B3" office:value-type="float" office:value="51">
            <text:p text:style-name="P84">51</text:p>
          </table:table-cell>
          <table:table-cell table:style-name="Tableau23.B3" office:value-type="float" office:value="46">
            <text:p text:style-name="P84">46</text:p>
          </table:table-cell>
          <table:table-cell table:style-name="Tableau23.B3" office:value-type="float" office:value="3">
            <text:p text:style-name="P84">3</text:p>
          </table:table-cell>
        </table:table-row>
        <table:table-row>
          <table:table-cell table:style-name="Tableau23.A1" office:value-type="string">
            <text:p text:style-name="P80">Meánleibhéal oideachais (ISCED 3—4) </text:p>
          </table:table-cell>
          <table:table-cell table:style-name="Tableau23.B3" office:value-type="float" office:value="63">
            <text:p text:style-name="P84">63</text:p>
          </table:table-cell>
          <table:table-cell table:style-name="Tableau23.B3" office:value-type="float" office:value="36">
            <text:p text:style-name="P84">36</text:p>
          </table:table-cell>
          <table:table-cell table:style-name="Tableau23.B3" office:value-type="float" office:value="1">
            <text:p text:style-name="P84">1</text:p>
          </table:table-cell>
        </table:table-row>
        <table:table-row>
          <table:table-cell table:style-name="Tableau23.A1" office:value-type="string">
            <text:p text:style-name="P80">Ardleibhéal oideachais (ISCED 5-8) </text:p>
          </table:table-cell>
          <table:table-cell table:style-name="Tableau23.B3" office:value-type="float" office:value="71">
            <text:p text:style-name="P84">71</text:p>
          </table:table-cell>
          <table:table-cell table:style-name="Tableau23.B3" office:value-type="float" office:value="28">
            <text:p text:style-name="P84">28</text:p>
          </table:table-cell>
          <table:table-cell table:style-name="Tableau23.B3" office:value-type="float" office:value="1">
            <text:p text:style-name="P84">1</text:p>
          </table:table-cell>
        </table:table-row>
        <table:table-row>
          <table:table-cell table:style-name="Tableau23.A4" table:number-columns-spanned="4" office:value-type="string">
            <text:p text:style-name="P71">Catagóir shochghairmiúil</text:p>
          </table:table-cell>
          <table:covered-table-cell/>
          <table:covered-table-cell/>
          <table:covered-table-cell/>
        </table:table-row>
        <table:table-row>
          <table:table-cell table:style-name="Tableau23.A1" office:value-type="string">
            <text:p text:style-name="P80">Féinfhostaithe </text:p>
          </table:table-cell>
          <table:table-cell table:style-name="Tableau23.B3" office:value-type="float" office:value="60">
            <text:p text:style-name="P84">60</text:p>
          </table:table-cell>
          <table:table-cell table:style-name="Tableau23.B3" office:value-type="float" office:value="39">
            <text:p text:style-name="P84">39</text:p>
          </table:table-cell>
          <table:table-cell table:style-name="Tableau23.B3" office:value-type="float" office:value="1">
            <text:p text:style-name="P84">1</text:p>
          </table:table-cell>
        </table:table-row>
        <table:table-row>
          <table:table-cell table:style-name="Tableau23.A1" office:value-type="string">
            <text:p text:style-name="P80">Bainisteoirí </text:p>
          </table:table-cell>
          <table:table-cell table:style-name="Tableau23.B3" office:value-type="float" office:value="73">
            <text:p text:style-name="P84">73</text:p>
          </table:table-cell>
          <table:table-cell table:style-name="Tableau23.B3" office:value-type="float" office:value="26">
            <text:p text:style-name="P84">26</text:p>
          </table:table-cell>
          <table:table-cell table:style-name="Tableau23.B3" office:value-type="float" office:value="1">
            <text:p text:style-name="P84">1</text:p>
          </table:table-cell>
        </table:table-row>
        <table:table-row>
          <table:table-cell table:style-name="Tableau23.A1" office:value-type="string">
            <text:p text:style-name="P80">Coiléir bhána eile </text:p>
          </table:table-cell>
          <table:table-cell table:style-name="Tableau23.B3" office:value-type="float" office:value="64">
            <text:p text:style-name="P84">64</text:p>
          </table:table-cell>
          <table:table-cell table:style-name="Tableau23.B3" office:value-type="float" office:value="35">
            <text:p text:style-name="P84">35</text:p>
          </table:table-cell>
          <table:table-cell table:style-name="Tableau23.B3" office:value-type="float" office:value="1">
            <text:p text:style-name="P84">1</text:p>
          </table:table-cell>
        </table:table-row>
        <table:table-row>
          <table:table-cell table:style-name="Tableau23.A1" office:value-type="string">
            <text:p text:style-name="P80">Oibrithe láimhe </text:p>
          </table:table-cell>
          <table:table-cell table:style-name="Tableau23.B3" office:value-type="float" office:value="58">
            <text:p text:style-name="P84">58</text:p>
          </table:table-cell>
          <table:table-cell table:style-name="Tableau23.B3" office:value-type="float" office:value="40">
            <text:p text:style-name="P84">40</text:p>
          </table:table-cell>
          <table:table-cell table:style-name="Tableau23.B3" office:value-type="float" office:value="2">
            <text:p text:style-name="P84">2</text:p>
          </table:table-cell>
        </table:table-row>
        <table:table-row>
          <table:table-cell table:style-name="Tableau23.A1" office:value-type="string">
            <text:p text:style-name="P80">Daoine tí </text:p>
          </table:table-cell>
          <table:table-cell table:style-name="Tableau23.B3" office:value-type="float" office:value="54">
            <text:p text:style-name="P84">54</text:p>
          </table:table-cell>
          <table:table-cell table:style-name="Tableau23.B3" office:value-type="float" office:value="42">
            <text:p text:style-name="P84">42</text:p>
          </table:table-cell>
          <table:table-cell table:style-name="Tableau23.B3" office:value-type="float" office:value="4">
            <text:p text:style-name="P84">4</text:p>
          </table:table-cell>
        </table:table-row>
        <table:table-row>
          <table:table-cell table:style-name="Tableau23.A1" office:value-type="string">
            <text:p text:style-name="P80">Dífhostaithe </text:p>
          </table:table-cell>
          <table:table-cell table:style-name="Tableau23.B3" office:value-type="float" office:value="52">
            <text:p text:style-name="P84">52</text:p>
          </table:table-cell>
          <table:table-cell table:style-name="Tableau23.B3" office:value-type="float" office:value="46">
            <text:p text:style-name="P84">46</text:p>
          </table:table-cell>
          <table:table-cell table:style-name="Tableau23.B3" office:value-type="float" office:value="2">
            <text:p text:style-name="P84">2</text:p>
          </table:table-cell>
        </table:table-row>
        <table:table-row>
          <table:table-cell table:style-name="Tableau23.A1" office:value-type="string">
            <text:p text:style-name="P80">Ar scor</text:p>
          </table:table-cell>
          <table:table-cell table:style-name="Tableau23.B3" office:value-type="float" office:value="58">
            <text:p text:style-name="P84">58</text:p>
          </table:table-cell>
          <table:table-cell table:style-name="Tableau23.B3" office:value-type="float" office:value="40">
            <text:p text:style-name="P84">40</text:p>
          </table:table-cell>
          <table:table-cell table:style-name="Tableau23.B3" office:value-type="float" office:value="2">
            <text:p text:style-name="P84">2</text:p>
          </table:table-cell>
        </table:table-row>
        <table:table-row>
          <table:table-cell table:style-name="Tableau23.A1" office:value-type="string">
            <text:p text:style-name="P80">Mic léinn </text:p>
          </table:table-cell>
          <table:table-cell table:style-name="Tableau23.B3" office:value-type="float" office:value="72">
            <text:p text:style-name="P84">72</text:p>
          </table:table-cell>
          <table:table-cell table:style-name="Tableau23.B3" office:value-type="float" office:value="25">
            <text:p text:style-name="P84">25</text:p>
          </table:table-cell>
          <table:table-cell table:style-name="Tableau23.B3" office:value-type="float" office:value="3">
            <text:p text:style-name="P84">3</text:p>
          </table:table-cell>
        </table:table-row>
        <table:table-row>
          <table:table-cell table:style-name="Tableau23.A4" table:number-columns-spanned="4" office:value-type="string">
            <text:p text:style-name="P71">Deacrachtaí billí a íoc </text:p>
          </table:table-cell>
          <table:covered-table-cell/>
          <table:covered-table-cell/>
          <table:covered-table-cell/>
        </table:table-row>
        <table:table-row>
          <table:table-cell table:style-name="Tableau23.A1" office:value-type="string">
            <text:p text:style-name="P80">An chuid is mó den am </text:p>
          </table:table-cell>
          <table:table-cell table:style-name="Tableau23.B3" office:value-type="float" office:value="36">
            <text:p text:style-name="P84">36</text:p>
          </table:table-cell>
          <table:table-cell table:style-name="Tableau23.B3" office:value-type="float" office:value="62">
            <text:p text:style-name="P84">62</text:p>
          </table:table-cell>
          <table:table-cell table:style-name="Tableau23.B3" office:value-type="float" office:value="2">
            <text:p text:style-name="P84">2</text:p>
          </table:table-cell>
        </table:table-row>
        <table:table-row>
          <table:table-cell table:style-name="Tableau23.A1" office:value-type="string">
            <text:p text:style-name="P80">Ó am go ham </text:p>
          </table:table-cell>
          <table:table-cell table:style-name="Tableau23.B3" office:value-type="float" office:value="52">
            <text:p text:style-name="P84">52</text:p>
          </table:table-cell>
          <table:table-cell table:style-name="Tableau23.B3" office:value-type="float" office:value="46">
            <text:p text:style-name="P84">46</text:p>
          </table:table-cell>
          <table:table-cell table:style-name="Tableau23.B3" office:value-type="float" office:value="2">
            <text:p text:style-name="P84">2</text:p>
          </table:table-cell>
        </table:table-row>
        <table:table-row>
          <table:table-cell table:style-name="Tableau23.A1" office:value-type="string">
            <text:p text:style-name="P80">Beagnach riamh / Riamh </text:p>
          </table:table-cell>
          <table:table-cell table:style-name="Tableau23.B3" office:value-type="float" office:value="68">
            <text:p text:style-name="P84">68</text:p>
          </table:table-cell>
          <table:table-cell table:style-name="Tableau23.B3" office:value-type="float" office:value="30">
            <text:p text:style-name="P84">30</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Uirbiú suibiachtúil </text:p>
          </table:table-cell>
          <table:covered-table-cell/>
          <table:covered-table-cell/>
          <table:covered-table-cell/>
        </table:table-row>
        <table:table-row>
          <table:table-cell table:style-name="Tableau23.A1" office:value-type="string">
            <text:p text:style-name="P80">Ceantar tuaithe nó sráidbhaile </text:p>
          </table:table-cell>
          <table:table-cell table:style-name="Tableau23.B3" office:value-type="float" office:value="58">
            <text:p text:style-name="P84">58</text:p>
          </table:table-cell>
          <table:table-cell table:style-name="Tableau23.B3" office:value-type="float" office:value="40">
            <text:p text:style-name="P84">40</text:p>
          </table:table-cell>
          <table:table-cell table:style-name="Tableau23.B3" office:value-type="float" office:value="2">
            <text:p text:style-name="P84">2</text:p>
          </table:table-cell>
        </table:table-row>
        <table:table-row>
          <table:table-cell table:style-name="Tableau23.A1" office:value-type="string">
            <text:p text:style-name="P80">Baile beag nó meánmhéide </text:p>
          </table:table-cell>
          <table:table-cell table:style-name="Tableau23.B3" office:value-type="float" office:value="62">
            <text:p text:style-name="P84">62</text:p>
          </table:table-cell>
          <table:table-cell table:style-name="Tableau23.B3" office:value-type="float" office:value="36">
            <text:p text:style-name="P84">36</text:p>
          </table:table-cell>
          <table:table-cell table:style-name="Tableau23.B3" office:value-type="float" office:value="2">
            <text:p text:style-name="P84">2</text:p>
          </table:table-cell>
        </table:table-row>
        <table:table-row>
          <table:table-cell table:style-name="Tableau23.A1" office:value-type="string">
            <text:p text:style-name="P80">Baile mór </text:p>
          </table:table-cell>
          <table:table-cell table:style-name="Tableau23.B3" office:value-type="float" office:value="67">
            <text:p text:style-name="P84">67</text:p>
          </table:table-cell>
          <table:table-cell table:style-name="Tableau23.B3" office:value-type="float" office:value="32">
            <text:p text:style-name="P84">32</text:p>
          </table:table-cell>
          <table:table-cell table:style-name="Tableau23.B3" office:value-type="float" office:value="1">
            <text:p text:style-name="P84">1</text:p>
          </table:table-cell>
        </table:table-row>
        <table:table-row>
          <table:table-cell table:style-name="Tableau23.A4" table:number-columns-spanned="4" office:value-type="string">
            <text:p text:style-name="P71">Íomhá den Aontas Eorpach </text:p>
          </table:table-cell>
          <table:covered-table-cell/>
          <table:covered-table-cell/>
          <table:covered-table-cell/>
        </table:table-row>
        <table:table-row>
          <table:table-cell table:style-name="Tableau23.A1" office:value-type="string">
            <text:p text:style-name="P80">Dearfach </text:p>
          </table:table-cell>
          <table:table-cell table:style-name="Tableau23.B3" office:value-type="float" office:value="78">
            <text:p text:style-name="P84">78</text:p>
          </table:table-cell>
          <table:table-cell table:style-name="Tableau23.B3" office:value-type="float" office:value="21">
            <text:p text:style-name="P84">21</text:p>
          </table:table-cell>
          <table:table-cell table:style-name="Tableau23.B3" office:value-type="float" office:value="1">
            <text:p text:style-name="P84">1</text:p>
          </table:table-cell>
        </table:table-row>
        <table:table-row>
          <table:table-cell table:style-name="Tableau23.A1" office:value-type="string">
            <text:p text:style-name="P80">Neodrach </text:p>
          </table:table-cell>
          <table:table-cell table:style-name="Tableau23.B3" office:value-type="float" office:value="56">
            <text:p text:style-name="P84">56</text:p>
          </table:table-cell>
          <table:table-cell table:style-name="Tableau23.B3" office:value-type="float" office:value="42">
            <text:p text:style-name="P84">42</text:p>
          </table:table-cell>
          <table:table-cell table:style-name="Tableau23.B3" office:value-type="float" office:value="2">
            <text:p text:style-name="P84">2</text:p>
          </table:table-cell>
        </table:table-row>
        <table:table-row>
          <table:table-cell table:style-name="Tableau23.A1" office:value-type="string">
            <text:p text:style-name="P80">Diúltach </text:p>
          </table:table-cell>
          <table:table-cell table:style-name="Tableau23.B3" office:value-type="float" office:value="29">
            <text:p text:style-name="P84">29</text:p>
          </table:table-cell>
          <table:table-cell table:style-name="Tableau23.B3" office:value-type="float" office:value="69">
            <text:p text:style-name="P84">69</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Sástacht le cáilíocht na beatha </text:p>
          </table:table-cell>
          <table:covered-table-cell/>
          <table:covered-table-cell/>
          <table:covered-table-cell/>
        </table:table-row>
        <table:table-row>
          <table:table-cell table:style-name="Tableau23.A1" office:value-type="string">
            <text:p text:style-name="P80">Sásta </text:p>
          </table:table-cell>
          <table:table-cell table:style-name="Tableau23.B3" office:value-type="float" office:value="68">
            <text:p text:style-name="P84">68</text:p>
          </table:table-cell>
          <table:table-cell table:style-name="Tableau23.B3" office:value-type="float" office:value="30">
            <text:p text:style-name="P84">30</text:p>
          </table:table-cell>
          <table:table-cell table:style-name="Tableau23.B3" office:value-type="float" office:value="2">
            <text:p text:style-name="P84">2</text:p>
          </table:table-cell>
        </table:table-row>
        <table:table-row>
          <table:table-cell table:style-name="Tableau23.A1" office:value-type="string">
            <text:p text:style-name="P80">Ní raibh mé sásta </text:p>
          </table:table-cell>
          <table:table-cell table:style-name="Tableau23.B3" office:value-type="float" office:value="66">
            <text:p text:style-name="P84">66</text:p>
          </table:table-cell>
          <table:table-cell table:style-name="Tableau23.B3" office:value-type="float" office:value="32">
            <text:p text:style-name="P84">32</text:p>
          </table:table-cell>
          <table:table-cell table:style-name="Tableau23.B3" office:value-type="float" office:value="2">
            <text:p text:style-name="P84">2</text:p>
          </table:table-cell>
        </table:table-row>
      </table:table>
      <text:p text:style-name="P21"/>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49">1 (Irish) Ar an iomlán, an bhfuil tú an-sásta, sách sásta, nach bhfuil tú an-sásta nó nach bhfuil tú sásta ar chor ar bith leis an gcaoi a n-oibríonn an daonlathas san AE ? (% - AE)</text:p>
          </table:table-cell>
          <table:covered-table-cell/>
          <table:covered-table-cell/>
          <table:covered-table-cell/>
        </table:table-row>
        <table:table-row>
          <table:table-cell table:style-name="Tableau24.A1" office:value-type="string">
            <text:p text:style-name="P52"/>
          </table:table-cell>
          <table:table-cell table:style-name="Tableau24.A1" office:value-type="string">
            <text:p text:style-name="P53">Iomlán ‘Sásta’</text:p>
          </table:table-cell>
          <table:table-cell table:style-name="Tableau24.A1" office:value-type="string">
            <text:p text:style-name="P53">Iomlán ‘Níor comhlíonadh’</text:p>
          </table:table-cell>
          <table:table-cell table:style-name="Tableau24.A1" office:value-type="string">
            <text:p text:style-name="P53">Níl a fhios agam</text:p>
          </table:table-cell>
        </table:table-row>
        <table:table-row>
          <table:table-cell table:style-name="Tableau24.A1" office:value-type="string">
            <text:p text:style-name="P49">AE27 </text:p>
          </table:table-cell>
          <table:table-cell table:style-name="Tableau24.B3" office:value-type="float" office:value="59">
            <text:p text:style-name="P53">59</text:p>
          </table:table-cell>
          <table:table-cell table:style-name="Tableau24.B3" office:value-type="float" office:value="36">
            <text:p text:style-name="P53">36</text:p>
          </table:table-cell>
          <table:table-cell table:style-name="Tableau24.B3" office:value-type="float" office:value="5">
            <text:p text:style-name="P53">5</text:p>
          </table:table-cell>
        </table:table-row>
        <table:table-row>
          <table:table-cell table:style-name="Tableau24.A4" table:number-columns-spanned="4" office:value-type="string">
            <text:p text:style-name="P74">Inscne</text:p>
          </table:table-cell>
          <table:covered-table-cell/>
          <table:covered-table-cell/>
          <table:covered-table-cell/>
        </table:table-row>
        <table:table-row>
          <table:table-cell table:style-name="Tableau24.A1" office:value-type="string">
            <text:p text:style-name="P49">Fear </text:p>
          </table:table-cell>
          <table:table-cell table:style-name="Tableau24.B3" office:value-type="float" office:value="59">
            <text:p text:style-name="P53">59</text:p>
          </table:table-cell>
          <table:table-cell table:style-name="Tableau24.B3" office:value-type="float" office:value="38">
            <text:p text:style-name="P53">38</text:p>
          </table:table-cell>
          <table:table-cell table:style-name="Tableau24.B3" office:value-type="float" office:value="3">
            <text:p text:style-name="P53">3</text:p>
          </table:table-cell>
        </table:table-row>
        <table:table-row>
          <table:table-cell table:style-name="Tableau24.A1" office:value-type="string">
            <text:p text:style-name="P49">Bean </text:p>
          </table:table-cell>
          <table:table-cell table:style-name="Tableau24.B3" office:value-type="float" office:value="60">
            <text:p text:style-name="P53">60</text:p>
          </table:table-cell>
          <table:table-cell table:style-name="Tableau24.B3" office:value-type="float" office:value="34">
            <text:p text:style-name="P53">34</text:p>
          </table:table-cell>
          <table:table-cell table:style-name="Tableau24.B3" office:value-type="float" office:value="6">
            <text:p text:style-name="P53">6</text:p>
          </table:table-cell>
        </table:table-row>
        <table:table-row>
          <table:table-cell table:style-name="Tableau24.A4" table:number-columns-spanned="4" office:value-type="string">
            <text:p text:style-name="P74">Aois</text:p>
          </table:table-cell>
          <table:covered-table-cell/>
          <table:covered-table-cell/>
          <table:covered-table-cell/>
        </table:table-row>
        <table:table-row>
          <table:table-cell table:style-name="Tableau24.A1" office:value-type="string">
            <text:p text:style-name="P49">15- 24 </text:p>
          </table:table-cell>
          <table:table-cell table:style-name="Tableau24.B3" office:value-type="float" office:value="70">
            <text:p text:style-name="P53">70</text:p>
          </table:table-cell>
          <table:table-cell table:style-name="Tableau24.B3" office:value-type="float" office:value="23">
            <text:p text:style-name="P53">23</text:p>
          </table:table-cell>
          <table:table-cell table:style-name="Tableau24.B3" office:value-type="float" office:value="7">
            <text:p text:style-name="P53">7</text:p>
          </table:table-cell>
        </table:table-row>
        <table:table-row>
          <table:table-cell table:style-name="Tableau24.A1" office:value-type="string">
            <text:p text:style-name="P49">25—39 </text:p>
          </table:table-cell>
          <table:table-cell table:style-name="Tableau24.B3" office:value-type="float" office:value="62">
            <text:p text:style-name="P53">62</text:p>
          </table:table-cell>
          <table:table-cell table:style-name="Tableau24.B3" office:value-type="float" office:value="34">
            <text:p text:style-name="P53">34</text:p>
          </table:table-cell>
          <table:table-cell table:style-name="Tableau24.B3" office:value-type="float" office:value="4">
            <text:p text:style-name="P53">4</text:p>
          </table:table-cell>
        </table:table-row>
        <table:table-row>
          <table:table-cell table:style-name="Tableau24.A1" office:value-type="string">
            <text:p text:style-name="P49">40-54 </text:p>
          </table:table-cell>
          <table:table-cell table:style-name="Tableau24.B3" office:value-type="float" office:value="60">
            <text:p text:style-name="P53">60</text:p>
          </table:table-cell>
          <table:table-cell table:style-name="Tableau24.B3" office:value-type="float" office:value="37">
            <text:p text:style-name="P53">37</text:p>
          </table:table-cell>
          <table:table-cell table:style-name="Tableau24.B3" office:value-type="float" office:value="3">
            <text:p text:style-name="P53">3</text:p>
          </table:table-cell>
        </table:table-row>
        <table:table-row>
          <table:table-cell table:style-name="Tableau24.A1" office:value-type="string">
            <text:p text:style-name="P49">&gt;=55</text:p>
          </table:table-cell>
          <table:table-cell table:style-name="Tableau24.B3" office:value-type="float" office:value="54">
            <text:p text:style-name="P53">54</text:p>
          </table:table-cell>
          <table:table-cell table:style-name="Tableau24.B3" office:value-type="float" office:value="41">
            <text:p text:style-name="P53">41</text:p>
          </table:table-cell>
          <table:table-cell table:style-name="Tableau24.B3" office:value-type="float" office:value="5">
            <text:p text:style-name="P53">5</text:p>
          </table:table-cell>
        </table:table-row>
        <table:table-row>
          <table:table-cell table:style-name="Tableau24.A4" table:number-columns-spanned="4" office:value-type="string">
            <text:p text:style-name="P74">Leibhéal oideachais</text:p>
          </table:table-cell>
          <table:covered-table-cell/>
          <table:covered-table-cell/>
          <table:covered-table-cell/>
        </table:table-row>
        <table:table-row>
          <table:table-cell table:style-name="Tableau24.A1" office:value-type="string">
            <text:p text:style-name="P49">Leibhéal íseal oideachais (ISCED 0- 2) </text:p>
          </table:table-cell>
          <table:table-cell table:style-name="Tableau24.B3" office:value-type="float" office:value="47">
            <text:p text:style-name="P53">47</text:p>
          </table:table-cell>
          <table:table-cell table:style-name="Tableau24.B3" office:value-type="float" office:value="46">
            <text:p text:style-name="P53">46</text:p>
          </table:table-cell>
          <table:table-cell table:style-name="Tableau24.B3" office:value-type="float" office:value="7">
            <text:p text:style-name="P53">7</text:p>
          </table:table-cell>
        </table:table-row>
        <table:table-row>
          <table:table-cell table:style-name="Tableau24.A1" office:value-type="string">
            <text:p text:style-name="P49">Meánleibhéal oideachais (ISCED 3—4) </text:p>
          </table:table-cell>
          <table:table-cell table:style-name="Tableau24.B3" office:value-type="float" office:value="61">
            <text:p text:style-name="P53">61</text:p>
          </table:table-cell>
          <table:table-cell table:style-name="Tableau24.B3" office:value-type="float" office:value="35">
            <text:p text:style-name="P53">35</text:p>
          </table:table-cell>
          <table:table-cell table:style-name="Tableau24.B3" office:value-type="float" office:value="4">
            <text:p text:style-name="P53">4</text:p>
          </table:table-cell>
        </table:table-row>
        <table:table-row>
          <table:table-cell table:style-name="Tableau24.A1" office:value-type="string">
            <text:p text:style-name="P49">Ardleibhéal oideachais (ISCED 5-8) </text:p>
          </table:table-cell>
          <table:table-cell table:style-name="Tableau24.B3" office:value-type="float" office:value="68">
            <text:p text:style-name="P53">68</text:p>
          </table:table-cell>
          <table:table-cell table:style-name="Tableau24.B3" office:value-type="float" office:value="29">
            <text:p text:style-name="P53">29</text:p>
          </table:table-cell>
          <table:table-cell table:style-name="Tableau24.B3" office:value-type="float" office:value="3">
            <text:p text:style-name="P53">3</text:p>
          </table:table-cell>
        </table:table-row>
        <table:table-row>
          <table:table-cell table:style-name="Tableau24.A4" table:number-columns-spanned="4" office:value-type="string">
            <text:p text:style-name="P74">Catagóir shochghairmiúil</text:p>
          </table:table-cell>
          <table:covered-table-cell/>
          <table:covered-table-cell/>
          <table:covered-table-cell/>
        </table:table-row>
        <table:table-row>
          <table:table-cell table:style-name="Tableau24.A1" office:value-type="string">
            <text:p text:style-name="P49">Féinfhostaithe </text:p>
          </table:table-cell>
          <table:table-cell table:style-name="Tableau24.B3" office:value-type="float" office:value="58">
            <text:p text:style-name="P53">58</text:p>
          </table:table-cell>
          <table:table-cell table:style-name="Tableau24.B3" office:value-type="float" office:value="39">
            <text:p text:style-name="P53">39</text:p>
          </table:table-cell>
          <table:table-cell table:style-name="Tableau24.B3" office:value-type="float" office:value="3">
            <text:p text:style-name="P53">3</text:p>
          </table:table-cell>
        </table:table-row>
        <table:table-row>
          <table:table-cell table:style-name="Tableau24.A1" office:value-type="string">
            <text:p text:style-name="P49">Bainisteoirí </text:p>
          </table:table-cell>
          <table:table-cell table:style-name="Tableau24.B3" office:value-type="float" office:value="68">
            <text:p text:style-name="P53">68</text:p>
          </table:table-cell>
          <table:table-cell table:style-name="Tableau24.B3" office:value-type="float" office:value="30">
            <text:p text:style-name="P53">30</text:p>
          </table:table-cell>
          <table:table-cell table:style-name="Tableau24.B3" office:value-type="float" office:value="2">
            <text:p text:style-name="P53">2</text:p>
          </table:table-cell>
        </table:table-row>
        <table:table-row>
          <table:table-cell table:style-name="Tableau24.A1" office:value-type="string">
            <text:p text:style-name="P49">Coiléir bhána eile </text:p>
          </table:table-cell>
          <table:table-cell table:style-name="Tableau24.B3" office:value-type="float" office:value="63">
            <text:p text:style-name="P53">63</text:p>
          </table:table-cell>
          <table:table-cell table:style-name="Tableau24.B3" office:value-type="float" office:value="34">
            <text:p text:style-name="P53">34</text:p>
          </table:table-cell>
          <table:table-cell table:style-name="Tableau24.B3" office:value-type="float" office:value="3">
            <text:p text:style-name="P53">3</text:p>
          </table:table-cell>
        </table:table-row>
        <table:table-row>
          <table:table-cell table:style-name="Tableau24.A1" office:value-type="string">
            <text:p text:style-name="P49">Oibrithe láimhe </text:p>
          </table:table-cell>
          <table:table-cell table:style-name="Tableau24.B3" office:value-type="float" office:value="57">
            <text:p text:style-name="P53">57</text:p>
          </table:table-cell>
          <table:table-cell table:style-name="Tableau24.B3" office:value-type="float" office:value="39">
            <text:p text:style-name="P53">39</text:p>
          </table:table-cell>
          <table:table-cell table:style-name="Tableau24.B3" office:value-type="float" office:value="4">
            <text:p text:style-name="P53">4</text:p>
          </table:table-cell>
        </table:table-row>
        <table:table-row>
          <table:table-cell table:style-name="Tableau24.A1" office:value-type="string">
            <text:p text:style-name="P49">Daoine tí </text:p>
          </table:table-cell>
          <table:table-cell table:style-name="Tableau24.B3" office:value-type="float" office:value="53">
            <text:p text:style-name="P53">53</text:p>
          </table:table-cell>
          <table:table-cell table:style-name="Tableau24.B3" office:value-type="float" office:value="38">
            <text:p text:style-name="P53">38</text:p>
          </table:table-cell>
          <table:table-cell table:style-name="Tableau24.B3" office:value-type="float" office:value="9">
            <text:p text:style-name="P53">9</text:p>
          </table:table-cell>
        </table:table-row>
        <table:table-row>
          <table:table-cell table:style-name="Tableau24.A1" office:value-type="string">
            <text:p text:style-name="P49">Dífhostaithe </text:p>
          </table:table-cell>
          <table:table-cell table:style-name="Tableau24.B3" office:value-type="float" office:value="50">
            <text:p text:style-name="P53">50</text:p>
          </table:table-cell>
          <table:table-cell table:style-name="Tableau24.B3" office:value-type="float" office:value="44">
            <text:p text:style-name="P53">44</text:p>
          </table:table-cell>
          <table:table-cell table:style-name="Tableau24.B3" office:value-type="float" office:value="6">
            <text:p text:style-name="P53">6</text:p>
          </table:table-cell>
        </table:table-row>
        <table:table-row>
          <table:table-cell table:style-name="Tableau24.A1" office:value-type="string">
            <text:p text:style-name="P49">Ar scor</text:p>
          </table:table-cell>
          <table:table-cell table:style-name="Tableau24.B3" office:value-type="float" office:value="54">
            <text:p text:style-name="P53">54</text:p>
          </table:table-cell>
          <table:table-cell table:style-name="Tableau24.B3" office:value-type="float" office:value="40">
            <text:p text:style-name="P53">40</text:p>
          </table:table-cell>
          <table:table-cell table:style-name="Tableau24.B3" office:value-type="float" office:value="6">
            <text:p text:style-name="P53">6</text:p>
          </table:table-cell>
        </table:table-row>
        <table:table-row>
          <table:table-cell table:style-name="Tableau24.A1" office:value-type="string">
            <text:p text:style-name="P49">Mic léinn </text:p>
          </table:table-cell>
          <table:table-cell table:style-name="Tableau24.B3" office:value-type="float" office:value="72">
            <text:p text:style-name="P53">72</text:p>
          </table:table-cell>
          <table:table-cell table:style-name="Tableau24.B3" office:value-type="float" office:value="22">
            <text:p text:style-name="P53">22</text:p>
          </table:table-cell>
          <table:table-cell table:style-name="Tableau24.B3" office:value-type="float" office:value="6">
            <text:p text:style-name="P53">6</text:p>
          </table:table-cell>
        </table:table-row>
        <table:table-row>
          <table:table-cell table:style-name="Tableau24.A4" table:number-columns-spanned="4" office:value-type="string">
            <text:p text:style-name="P74">Deacrachtaí billí a íoc </text:p>
          </table:table-cell>
          <table:covered-table-cell/>
          <table:covered-table-cell/>
          <table:covered-table-cell/>
        </table:table-row>
        <table:table-row>
          <table:table-cell table:style-name="Tableau24.A1" office:value-type="string">
            <text:p text:style-name="P49">An chuid is mó den am </text:p>
          </table:table-cell>
          <table:table-cell table:style-name="Tableau24.B3" office:value-type="float" office:value="37">
            <text:p text:style-name="P53">37</text:p>
          </table:table-cell>
          <table:table-cell table:style-name="Tableau24.B3" office:value-type="float" office:value="56">
            <text:p text:style-name="P53">56</text:p>
          </table:table-cell>
          <table:table-cell table:style-name="Tableau24.B3" office:value-type="float" office:value="7">
            <text:p text:style-name="P53">7</text:p>
          </table:table-cell>
        </table:table-row>
        <table:table-row>
          <table:table-cell table:style-name="Tableau24.A1" office:value-type="string">
            <text:p text:style-name="P49">Ó am go ham </text:p>
          </table:table-cell>
          <table:table-cell table:style-name="Tableau24.B3" office:value-type="float" office:value="52">
            <text:p text:style-name="P53">52</text:p>
          </table:table-cell>
          <table:table-cell table:style-name="Tableau24.B3" office:value-type="float" office:value="44">
            <text:p text:style-name="P53">44</text:p>
          </table:table-cell>
          <table:table-cell table:style-name="Tableau24.B3" office:value-type="float" office:value="4">
            <text:p text:style-name="P53">4</text:p>
          </table:table-cell>
        </table:table-row>
        <table:table-row>
          <table:table-cell table:style-name="Tableau24.A1" office:value-type="string">
            <text:p text:style-name="P49">Beagnach riamh / Riamh </text:p>
          </table:table-cell>
          <table:table-cell table:style-name="Tableau24.B3" office:value-type="float" office:value="63">
            <text:p text:style-name="P53">63</text:p>
          </table:table-cell>
          <table:table-cell table:style-name="Tableau24.B3" office:value-type="float" office:value="32">
            <text:p text:style-name="P53">32</text:p>
          </table:table-cell>
          <table:table-cell table:style-name="Tableau24.B3" office:value-type="float" office:value="5">
            <text:p text:style-name="P53">5</text:p>
          </table:table-cell>
        </table:table-row>
        <table:table-row>
          <table:table-cell table:style-name="Tableau24.A4" table:number-columns-spanned="4" office:value-type="string">
            <text:p text:style-name="P74">Uirbiú suibiachtúil </text:p>
          </table:table-cell>
          <table:covered-table-cell/>
          <table:covered-table-cell/>
          <table:covered-table-cell/>
        </table:table-row>
        <table:table-row>
          <table:table-cell table:style-name="Tableau24.A1" office:value-type="string">
            <text:p text:style-name="P49">Ceantar tuaithe nó sráidbhaile </text:p>
          </table:table-cell>
          <table:table-cell table:style-name="Tableau24.B3" office:value-type="float" office:value="55">
            <text:p text:style-name="P53">55</text:p>
          </table:table-cell>
          <table:table-cell table:style-name="Tableau24.B3" office:value-type="float" office:value="40">
            <text:p text:style-name="P53">40</text:p>
          </table:table-cell>
          <table:table-cell table:style-name="Tableau24.B3" office:value-type="float" office:value="5">
            <text:p text:style-name="P53">5</text:p>
          </table:table-cell>
        </table:table-row>
        <table:table-row>
          <table:table-cell table:style-name="Tableau24.A1" office:value-type="string">
            <text:p text:style-name="P49">Baile beag nó meánmhéide </text:p>
          </table:table-cell>
          <table:table-cell table:style-name="Tableau24.B3" office:value-type="float" office:value="59">
            <text:p text:style-name="P53">59</text:p>
          </table:table-cell>
          <table:table-cell table:style-name="Tableau24.B3" office:value-type="float" office:value="36">
            <text:p text:style-name="P53">36</text:p>
          </table:table-cell>
          <table:table-cell table:style-name="Tableau24.B3" office:value-type="float" office:value="5">
            <text:p text:style-name="P53">5</text:p>
          </table:table-cell>
        </table:table-row>
        <table:table-row>
          <table:table-cell table:style-name="Tableau24.A1" office:value-type="string">
            <text:p text:style-name="P49">Baile mór </text:p>
          </table:table-cell>
          <table:table-cell table:style-name="Tableau24.B3" office:value-type="float" office:value="64">
            <text:p text:style-name="P53">64</text:p>
          </table:table-cell>
          <table:table-cell table:style-name="Tableau24.B3" office:value-type="float" office:value="33">
            <text:p text:style-name="P53">33</text:p>
          </table:table-cell>
          <table:table-cell table:style-name="Tableau24.B3" office:value-type="float" office:value="3">
            <text:p text:style-name="P53">3</text:p>
          </table:table-cell>
        </table:table-row>
        <table:table-row>
          <table:table-cell table:style-name="Tableau24.A4" table:number-columns-spanned="4" office:value-type="string">
            <text:p text:style-name="P74">Íomhá den Aontas Eorpach </text:p>
          </table:table-cell>
          <table:covered-table-cell/>
          <table:covered-table-cell/>
          <table:covered-table-cell/>
        </table:table-row>
        <table:table-row>
          <table:table-cell table:style-name="Tableau24.A1" office:value-type="string">
            <text:p text:style-name="P49">Dearfach </text:p>
          </table:table-cell>
          <table:table-cell table:style-name="Tableau24.B3" office:value-type="float" office:value="78">
            <text:p text:style-name="P53">78</text:p>
          </table:table-cell>
          <table:table-cell table:style-name="Tableau24.B3" office:value-type="float" office:value="19">
            <text:p text:style-name="P53">19</text:p>
          </table:table-cell>
          <table:table-cell table:style-name="Tableau24.B3" office:value-type="float" office:value="3">
            <text:p text:style-name="P53">3</text:p>
          </table:table-cell>
        </table:table-row>
        <table:table-row>
          <table:table-cell table:style-name="Tableau24.A1" office:value-type="string">
            <text:p text:style-name="P49">Neodrach </text:p>
          </table:table-cell>
          <table:table-cell table:style-name="Tableau24.B3" office:value-type="float" office:value="51">
            <text:p text:style-name="P53">51</text:p>
          </table:table-cell>
          <table:table-cell table:style-name="Tableau24.B3" office:value-type="float" office:value="42">
            <text:p text:style-name="P53">42</text:p>
          </table:table-cell>
          <table:table-cell table:style-name="Tableau24.B3" office:value-type="float" office:value="7">
            <text:p text:style-name="P53">7</text:p>
          </table:table-cell>
        </table:table-row>
        <table:table-row>
          <table:table-cell table:style-name="Tableau24.A1" office:value-type="string">
            <text:p text:style-name="P49">Diúltach </text:p>
          </table:table-cell>
          <table:table-cell table:style-name="Tableau24.B3" office:value-type="float" office:value="20">
            <text:p text:style-name="P53">20</text:p>
          </table:table-cell>
          <table:table-cell table:style-name="Tableau24.B3" office:value-type="float" office:value="76">
            <text:p text:style-name="P53">76</text:p>
          </table:table-cell>
          <table:table-cell table:style-name="Tableau24.B3" office:value-type="float" office:value="4">
            <text:p text:style-name="P53">4</text:p>
          </table:table-cell>
        </table:table-row>
        <table:table-row>
          <table:table-cell table:style-name="Tableau24.A4" table:number-columns-spanned="4" office:value-type="string">
            <text:p text:style-name="P74">Sástacht le cáilíocht na beatha </text:p>
          </table:table-cell>
          <table:covered-table-cell/>
          <table:covered-table-cell/>
          <table:covered-table-cell/>
        </table:table-row>
        <table:table-row>
          <table:table-cell table:style-name="Tableau24.A1" office:value-type="string">
            <text:p text:style-name="P49">Sásta </text:p>
          </table:table-cell>
          <table:table-cell table:style-name="Tableau24.B3" office:value-type="float" office:value="65">
            <text:p text:style-name="P53">65</text:p>
          </table:table-cell>
          <table:table-cell table:style-name="Tableau24.B3" office:value-type="float" office:value="30">
            <text:p text:style-name="P53">30</text:p>
          </table:table-cell>
          <table:table-cell table:style-name="Tableau24.B3" office:value-type="float" office:value="5">
            <text:p text:style-name="P53">5</text:p>
          </table:table-cell>
        </table:table-row>
        <table:table-row>
          <table:table-cell table:style-name="Tableau24.A1" office:value-type="string">
            <text:p text:style-name="P49">Ní raibh mé sásta </text:p>
          </table:table-cell>
          <table:table-cell table:style-name="Tableau24.B3" office:value-type="float" office:value="64">
            <text:p text:style-name="P53">64</text:p>
          </table:table-cell>
          <table:table-cell table:style-name="Tableau24.B3" office:value-type="float" office:value="31">
            <text:p text:style-name="P53">31</text:p>
          </table:table-cell>
          <table:table-cell table:style-name="Tableau24.B3" office:value-type="float" office:value="5">
            <text:p text:style-name="P53">5</text:p>
          </table:table-cell>
        </table:table-row>
      </table:table>
      <text:p text:style-name="P21"/>
      <text:h text:style-name="P14" text:outline-level="1"><text:bookmark-start text:name="__RefHeading___Toc316632_3078747257"/>5 Triail Saoránach I dTreo AE agus Pharlaimint na hEorpa<text:bookmark-end text:name="__RefHeading___Toc316632_3078747257"/></text:h>
      <text:p text:style-name="P21"/>
      <text:p text:style-name="P6">5. Imeachtaí na Saoránach I dTreo AE agus Pharlaimint na hEorpa</text:p>
      <text:p text:style-name="P21"/>
      <text:p text:style-name="P21">Sa chaibidil seo, scrúdaítear dearcthaí na saoránach i leith an Aontais Eorpaigh agus Pharlaimint na hEorpa, lena gcumhdaítear leibhéil feasachta na Parlaiminte, a híomhá phoiblí agus an ról a mheastar a bheith aici, chomh maith le tuairimí níos leithne an Aontais Eorpaigh, lena n-áirítear tacaíocht do bhallraíocht san Aontas agus braistintí maidir leis na príomhbhuntáistí a bhaineann léi. Dá bhrí sin, tugtar forléargas cuimsitheach ann ar an gcaoi a ndéanann muintir na hEorpa measúnú ar na hinstitiúidí agus ar bhreisluach an tionscadail Eorpaigh araon.</text:p>
      <text:h text:style-name="P15" text:outline-level="2"><text:bookmark-start text:name="__RefHeading___Toc316634_3078747257"/>Feasacht ar Pharlaimint na hEorpa<text:bookmark-end text:name="__RefHeading___Toc316634_3078747257"/></text:h>
      <text:p text:style-name="P21">Chun measúnú a dhéanamh ar infheictheacht agus for-rochtain Pharlaimint na hEorpa, fiafraíodh de fhreagróirí an ndearna siad aon fhaisnéis faoin institiúid a fheiceáil, a léamh nó a chloisteáil le déanaí ar fud bealaí éagsúla meán. Tugann an cheist seo tomhas ar fheasacht an phobail agus ar nochtadh do Pharlaimint na hEorpa, ag tabhairt léargas ar an gcaoi a bhfuil an institiúid i dtimpeallacht faisnéise laethúil na saoránach.</text:p>
      <text:p text:style-name="P21">Ar leibhéal an Aontais, tuairiscíonn tromlach soiléir de mhuintir na hEorpa gur tháinig siad ar fhaisnéis faoi Pharlaimint na hEorpa le déanaí, rud a léiríonn leibhéal measartha ard infheictheachta poiblí. Ar an iomlán, deir 66% de na freagróirí go bhfaca siad, gur léigh siad nó gur chuala siad rud éigin faoi Pharlaimint na hEorpa le déanaí, agus deir 34% nach bhfuil. </text:p>
      <text:p text:style-name="P21"><draw:g text:anchor-type="paragraph" draw:z-index="61" draw:name="Forme64" draw:style-name="gr9"><draw:frame draw:style-name="gr124" draw:text-style-name="P105" svg:width="6.896cm" svg:height="6.915cm" svg:x="8.797cm" svg:y="1.721cm"><draw:image xlink:href="Pictures/100000000000029D0000029F33698BBE482B65F0.png" xlink:type="simple" xlink:show="embed" xlink:actuate="onLoad" draw:mime-type="image/png"><text:p/></draw:image></draw:frame><draw:g draw:style-name="gr4"><draw:frame draw:style-name="gr125" draw:text-style-name="P105" svg:width="1.11cm" svg:height="1.802cm" svg:x="9.4cm" svg:y="8.636cm"><draw:image xlink:href="Pictures/10000000000000420000006BFE11E4B5E265917C.png" xlink:type="simple" xlink:show="embed" xlink:actuate="onLoad" draw:mime-type="image/png"><text:p/></draw:image></draw:frame><draw:frame draw:style-name="gr126" draw:text-style-name="P107" svg:width="3.402cm" svg:height="1.876cm" svg:x="10.61cm" svg:y="8.636cm"><draw:text-box><text:p text:style-name="P106"><text:span text:style-name="T41">Tá</text:span></text:p><text:p text:style-name="P106"><text:span text:style-name="T41"/></text:p><text:p text:style-name="P106"><text:span text:style-name="T41">Níl</text:span></text:p><text:p text:style-name="P106"><text:span text:style-name="T41"/></text:p><text:p text:style-name="P106"><text:span text:style-name="T41">Níl a fhios agam</text:span></text:p></draw:text-box></draw:frame></draw:g><draw:frame draw:style-name="gr127" draw:text-style-name="P108" svg:width="6.301cm" svg:height="2.525cm" svg:x="0cm" svg:y="7.711cm"><draw:text-box><text:p text:style-name="P106"><text:span text:style-name="T41">Tá</text:span> <text:span text:style-name="T42">▲</text:span><text:span text:style-name="T45">2</text:span></text:p><text:p text:style-name="P106"><text:span text:style-name="T41">Níl</text:span> <text:span text:style-name="T43">▼</text:span><text:span text:style-name="T46">2</text:span></text:p><text:p text:style-name="P106"><text:span text:style-name="T41">Tá a fhios agam</text:span> <text:span text:style-name="T41">=</text:span></text:p><text:p text:style-name="P106"><text:span text:style-name="T42">Δ</text:span> <text:span text:style-name="T41">(Apr/Bealtaine 2026 — Meán Fómhair/Deireadh Fómhair 2023) </text:span></text:p></draw:text-box></draw:frame><draw:frame draw:style-name="gr128" draw:text-style-name="P108" svg:width="15.468cm" svg:height="1.101cm" svg:x="0.633cm" svg:y="0.236cm"><draw:text-box><text:p text:style-name="P106"><text:span text:style-name="T41">QA1 Ar léigh tú rud éigin faoi Pharlaimint na hEorpa le déanaí sa phreas, ar an idirlíon nó ar an teilifís nó ar chuala tú rud éigin faoi Pharlaimint na hEorpa ar an raidió? (AE27) (%)</text:span></text:p></draw:text-box></draw:frame></draw:g></text:p>
      <text:p text:style-name="P23">Ag féachaint ar an treocht níos fadtéarmaí, tá méadú foriomlán tagtha ar fheasacht Pharlaimint na hEorpa, in ainneoin roinnt luaineachtaí. Ó 2014 i leith, tuairiscíonn tromlach na nEorpach go seasta go bhfuil rud éigin faoi Pharlaimint na hEorpa léite, feicthe nó cloiste acu le déanaí. </text:p>
      <text:p text:style-name="P21">Is méadú beag é an toradh is déanaí, 66 % in Aibreán-Bealtaine 2026, i gcomparáid le Meán Fómhair-Deireadh Fómhair 2023 (+2 phointe céatadáin) agus cuireann sé feasacht ar an leibhéal is airde ó bhí 2015 ann. Ag an am céanna, is é 34% sciar na bhfreagróirí a deir nár tháinig siad ar fhaisnéis faoin bParlaimint le déanaí, an sciar is ísle ó 2015. </text:p>
      <text:p text:style-name="P21"><draw:g text:anchor-type="paragraph" draw:z-index="62" draw:name="Forme65" draw:style-name="gr9"><draw:frame draw:style-name="gr116" draw:text-style-name="P105" svg:width="16.908cm" svg:height="3.488cm" svg:x="0cm" svg:y="1.723cm"><draw:image xlink:href="Pictures/10000000000007CD0000019C63B6E96EDBD7CBC4.png" xlink:type="simple" xlink:show="embed" xlink:actuate="onLoad" draw:mime-type="image/png"><text:p/></draw:image></draw:frame><draw:frame draw:style-name="gr117" draw:text-style-name="P107" svg:width="1.8cm" svg:height="1.876cm" svg:x="0.607cm" svg:y="5.323cm"><draw:text-box><text:p text:style-name="P106"><text:span text:style-name="T41">Meán Fómhair-Deireadh Fómhair 2007</text:span></text:p></draw:text-box></draw:frame><draw:frame draw:style-name="gr118" draw:text-style-name="P107" svg:width="2.5cm" svg:height="1.001cm" svg:x="14.607cm" svg:y="5.424cm"><draw:text-box><text:p text:style-name="P106"><text:span text:style-name="T41">Aibreán - Bealtaine 2026</text:span></text:p></draw:text-box></draw:frame><draw:g draw:style-name="gr4"><draw:frame draw:style-name="gr119" draw:text-style-name="P105" svg:width="3.287cm" svg:height="0.302cm" svg:x="2.946cm" svg:y="5.923cm"><draw:image xlink:href="Pictures/10000000000000BA000000115EF6FC39E670FFA4.png" xlink:type="simple" xlink:show="embed" xlink:actuate="onLoad" draw:mime-type="image/png"><text:p/></draw:image></draw:frame><draw:frame draw:style-name="gr120" draw:text-style-name="P107" svg:width="1.301cm" svg:height="0.578cm" svg:x="2.706cm" svg:y="6.124cm"><draw:text-box><text:p text:style-name="P106"><text:span text:style-name="T41">Tá</text:span></text:p></draw:text-box></draw:frame><draw:frame draw:style-name="gr121" draw:text-style-name="P107" svg:width="1.101cm" svg:height="0.578cm" svg:x="4.106cm" svg:y="6.137cm"><draw:text-box><text:p text:style-name="P106"><text:span text:style-name="T41">Níl</text:span></text:p></draw:text-box></draw:frame><draw:frame draw:style-name="gr122" draw:text-style-name="P107" svg:width="2.2cm" svg:height="0.902cm" svg:x="5.507cm" svg:y="6.124cm"><draw:text-box><text:p text:style-name="P106"><text:span text:style-name="T41">Níl a fhios agam</text:span></text:p></draw:text-box></draw:frame></draw:g><draw:frame draw:style-name="gr123" draw:text-style-name="P108" svg:width="16.343cm" svg:height="1.206cm" svg:x="0.265cm" svg:y="0.224cm"><draw:text-box><text:p text:style-name="P106"><text:span text:style-name="T41">QA1 Ar léigh tú rud éigin faoi Pharlaimint na hEorpa le déanaí sa phreas, ar an idirlíon nó ar an teilifís nó ar chuala tú rud éigin faoi Pharlaimint na hEorpa ar an raidió? (% - AE)</text:span></text:p></draw:text-box></draw:frame></draw:g>Ar fud na mBallstát, tá leibhéil éagsúla nochta ann d’fhaisnéis faoi Pharlaimint na hEorpa, ach i bhformhór mór na dtíortha, tuairiscíonn formhór na bhfreagróirí go bhfaca siad, gur léigh siad nó gur chuala siad rud éigin faoi le déanaí. Feictear na leibhéil feasachta is airde san Fhionlainn agus sa tSlóvaic (83 % araon), agus ina dhiaidh sin sa tSlóivéin (81 %) agus sa Chipir (80 %), chomh maith leis an Eastóin agus an Liotuáin (79 % araon).</text:p>
      <text:p text:style-name="P21">Ag an taobh eile den scála, tá an fheasacht níos ísle, cé gurb ionann í fós agus tromlach sa Bhulgáir agus in Éirinn (57 % araon), sa Danmhairg (60 %), agus ina dhiaidh sin sa Ghréig agus sa tSeicia (63 % araon). Seasann an Fhrainc amach mar an t-aon Bhallstát ina dtuairiscíonn mionlach nochtadh le déanaí, le 40 % ag freagairt ‘tá’ i gcomparáid le 59 % a deir nach bhfuil siad. Fágann sé sin gur asluiteach soiléir í an Fhrainc, rud a léiríonn aisiompú an phatrúin ghinearálta a breathnaíodh ar fud an Aontais Eorpaigh.</text:p>
      <text:p text:style-name="P21">Ar an iomlán, cuireann na torthaí sin i dtábhacht leibhéal ard infheictheachta Pharlaimint na hEorpa ar fud na mBallstát, ach le héagsúlacht ó thaobh déine de, rud a léiríonn difríochtaí maidir le haird na meán, rannpháirtíocht, nó rochtain ar fhaisnéis ar fud comhthéacsanna náisiúnta.</text:p>
      <text:p text:style-name="P23"/>
      <text:p text:style-name="P21"><draw:g text:anchor-type="paragraph" draw:z-index="63" draw:name="Forme66" draw:style-name="gr9"><draw:frame draw:style-name="gr110" draw:text-style-name="P105" svg:width="17.102cm" svg:height="8.136cm" svg:x="0.002cm" svg:y="0.73cm"><draw:image xlink:href="Pictures/10000000000007E4000003C1F687B0A3ECE105B5.png" xlink:type="simple" xlink:show="embed" xlink:actuate="onLoad" draw:mime-type="image/png"><text:p/></draw:image></draw:frame><draw:g draw:style-name="gr4"><draw:frame draw:style-name="gr111" draw:text-style-name="P105" svg:width="2.901cm" svg:height="0.578cm" svg:x="1.101cm" svg:y="9.795cm"><draw:text-box><text:p text:style-name="P113"><text:span text:style-name="T41">Tá</text:span></text:p></draw:text-box></draw:frame><draw:frame draw:style-name="gr112" draw:text-style-name="P105" svg:width="3.7cm" svg:height="0.578cm" svg:x="4.502cm" svg:y="9.795cm"><draw:text-box><text:p text:style-name="P113"><text:span text:style-name="T41">Níl</text:span></text:p></draw:text-box></draw:frame><draw:frame draw:style-name="gr113" draw:text-style-name="P108" svg:width="1.895cm" svg:height="0.902cm" svg:x="9.102cm" svg:y="9.795cm"><draw:text-box><text:p text:style-name="P106"><text:span text:style-name="T41">Níl a fhios agam</text:span></text:p></draw:text-box></draw:frame><draw:frame draw:style-name="gr114" draw:text-style-name="P105" svg:width="9.207cm" svg:height="0.819cm" svg:x="1.297cm" svg:y="9.036cm"><draw:image xlink:href="Pictures/100000000000015C0000001F9505F40117018E47.png" xlink:type="simple" xlink:show="embed" xlink:actuate="onLoad" draw:mime-type="image/png"><text:p/></draw:image></draw:frame></draw:g><draw:frame draw:style-name="gr115" draw:text-style-name="P108" svg:width="16.1cm" svg:height="0.902cm" svg:x="0.602cm" svg:y="0.065cm"><draw:text-box><text:p text:style-name="P106"><text:span text:style-name="T41">QA1 Ar léigh tú rud éigin faoi Pharlaimint na hEorpa le déanaí sa phreas, ar an idirlíon nó ar an teilifís nó ar chuala tú rud éigin faoi Pharlaimint na hEorpa ar an raidió? (%)</text:span></text:p></draw:text-box></draw:frame></draw:g>Léiríonn athruithe idir Meán Fómhair-Deireadh Fómhair 2023 agus Aibreán-Bealtaine 2026 méadú measartha ar nochtadh d’fhaisnéis faoi Pharlaimint na hEorpa ar leibhéal an Aontais, cé go bhfuil éagsúlacht mhór sna treochtaí ar fud na mBallstát. Feictear na méaduithe is suntasaí ar nochtadh san Iodáil (+13 pc) agus sa Rómáin (+10 pc), agus ina dhiaidh sin an Chipir, an Ungáir agus an tSlóivéin (+9 pc ar fad), chomh maith leis an mBeilg (+8 pc) agus an Ghréig agus an Fhionlainn (+7 pc araon). Os a choinne sin, feictear na laghduithe is mó san Ísiltír (–15 pc), i Lucsamburg (–12 pc), agus sa Phortaingéil (–8 pc). </text:p>
      <text:p text:style-name="P21">Ar an iomlán, tugann na forbairtí sin le fios go bhfuil an méadú beag ar leibhéal an Aontais á spreagadh ag gnóthachain láidre i roinnt Ballstát, rud a fhritháiríonn laghduithe in áiteanna eile. Cé go bhfuil feabhas tagtha ar infheictheacht Pharlaimint na hEorpa in go leor tíortha, léiríonn ilchineálacht na dtreochtaí forbairtí míchothroma maidir le nochtadh faisnéise ar fud an Aontais Eorpaigh.</text:p>
      <text:p text:style-name="P21"/>
      <text:p text:style-name="P23"/>
      <table:table table:name="Tableau26" table:style-name="Tableau26">
        <table:table-column table:style-name="Tableau26.A"/>
        <table:table-column table:style-name="Tableau26.B"/>
        <table:table-column table:style-name="Tableau26.C"/>
        <table:table-column table:style-name="Tableau26.D"/>
        <table:table-column table:style-name="Tableau26.E"/>
        <table:table-column table:style-name="Tableau26.F"/>
        <table:table-column table:style-name="Tableau26.G"/>
        <table:table-column table:style-name="Tableau26.H"/>
        <table:table-column table:style-name="Tableau26.I"/>
        <table:table-column table:style-name="Tableau26.J"/>
        <table:table-column table:style-name="Tableau26.H"/>
        <table:table-column table:style-name="Tableau26.L"/>
        <table:table-column table:style-name="Tableau26.M"/>
        <table:table-column table:style-name="Tableau26.I"/>
        <table:table-column table:style-name="Tableau26.O"/>
        <table:table-column table:style-name="Tableau26.P"/>
        <table:table-column table:style-name="Tableau26.I"/>
        <table:table-column table:style-name="Tableau26.H"/>
        <table:table-column table:style-name="Tableau26.S"/>
        <table:table-column table:style-name="Tableau26.T"/>
        <table:table-column table:style-name="Tableau26.U"/>
        <table:table-column table:style-name="Tableau26.V"/>
        <table:table-column table:style-name="Tableau26.O"/>
        <table:table-column table:style-name="Tableau26.F" table:number-columns-repeated="2"/>
        <table:table-column table:style-name="Tableau26.J"/>
        <table:table-column table:style-name="Tableau26.I"/>
        <table:table-column table:style-name="Tableau26.b"/>
        <table:table-column table:style-name="Tableau26.c" table:number-columns-repeated="2"/>
        <table:table-row table:style-name="Tableau26.1">
          <table:table-cell table:style-name="Tableau26.A1" table:number-columns-spanned="30" office:value-type="string">
            <text:p text:style-name="P98">QA1 Ar léigh tú rud éigin faoi Pharlaimint na hEorpa le déanaí sa phreas, ar an idirlíon nó ar an teilifís nó ar chuala tú rud éigin faoi Pharlaimint na hEorpa ar an raidió?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6.1">
          <table:table-cell table:style-name="Tableau26.A1" office:value-type="string">
            <text:p text:style-name="P96"/>
          </table:table-cell>
          <table:table-cell table:style-name="Tableau26.A1" office:value-type="string">
            <text:p text:style-name="P96"/>
          </table:table-cell>
          <table:table-cell table:style-name="Tableau26.A1" office:value-type="string">
            <text:p text:style-name="P97">AE27</text:p>
          </table:table-cell>
          <table:table-cell table:style-name="Tableau26.A1" office:value-type="string">
            <text:p text:style-name="P97">IT</text:p>
          </table:table-cell>
          <table:table-cell table:style-name="Tableau26.A1" office:value-type="string">
            <text:p text:style-name="P97">RO</text:p>
          </table:table-cell>
          <table:table-cell table:style-name="Tableau26.A1" office:value-type="string">
            <text:p text:style-name="P97">CY</text:p>
          </table:table-cell>
          <table:table-cell table:style-name="Tableau26.A1" office:value-type="string">
            <text:p text:style-name="P97">HU</text:p>
          </table:table-cell>
          <table:table-cell table:style-name="Tableau26.A1" office:value-type="string">
            <text:p text:style-name="P97">SI</text:p>
          </table:table-cell>
          <table:table-cell table:style-name="Tableau26.A1" office:value-type="string">
            <text:p text:style-name="P97">BE</text:p>
          </table:table-cell>
          <table:table-cell table:style-name="Tableau26.A1" office:value-type="string">
            <text:p text:style-name="P97">EL</text:p>
          </table:table-cell>
          <table:table-cell table:style-name="Tableau26.A1" office:value-type="string">
            <text:p text:style-name="P100">FI</text:p>
          </table:table-cell>
          <table:table-cell table:style-name="Tableau26.A1" office:value-type="string">
            <text:p text:style-name="P97">ES</text:p>
          </table:table-cell>
          <table:table-cell table:style-name="Tableau26.A1" office:value-type="string">
            <text:p text:style-name="P97">JE</text:p>
          </table:table-cell>
          <table:table-cell table:style-name="Tableau26.A1" office:value-type="string">
            <text:p text:style-name="P97">CZ</text:p>
          </table:table-cell>
          <table:table-cell table:style-name="Tableau26.A1" office:value-type="string">
            <text:p text:style-name="P97">BG</text:p>
          </table:table-cell>
          <table:table-cell table:style-name="Tableau26.A1" office:value-type="string">
            <text:p text:style-name="P97">AT</text:p>
          </table:table-cell>
          <table:table-cell table:style-name="Tableau26.A1" office:value-type="string">
            <text:p text:style-name="P97">HR</text:p>
          </table:table-cell>
          <table:table-cell table:style-name="Tableau26.A1" office:value-type="string">
            <text:p text:style-name="P97">LT</text:p>
          </table:table-cell>
          <table:table-cell table:style-name="Tableau26.A1" office:value-type="string">
            <text:p text:style-name="P97">LV</text:p>
          </table:table-cell>
          <table:table-cell table:style-name="Tableau26.A1" office:value-type="string">
            <text:p text:style-name="P97">EE</text:p>
          </table:table-cell>
          <table:table-cell table:style-name="Tableau26.A1" office:value-type="string">
            <text:p text:style-name="P97">SK</text:p>
          </table:table-cell>
          <table:table-cell table:style-name="Tableau26.A1" office:value-type="string">
            <text:p text:style-name="P97">FR</text:p>
          </table:table-cell>
          <table:table-cell table:style-name="Tableau26.A1" office:value-type="string">
            <text:p text:style-name="P97">MT</text:p>
          </table:table-cell>
          <table:table-cell table:style-name="Tableau26.A1" office:value-type="string">
            <text:p text:style-name="P97">DK</text:p>
          </table:table-cell>
          <table:table-cell table:style-name="Tableau26.A1" office:value-type="string">
            <text:p text:style-name="P97">DE</text:p>
          </table:table-cell>
          <table:table-cell table:style-name="Tableau26.A1" office:value-type="string">
            <text:p text:style-name="P97">PL</text:p>
          </table:table-cell>
          <table:table-cell table:style-name="Tableau26.A1" office:value-type="string">
            <text:p text:style-name="P97">SE</text:p>
          </table:table-cell>
          <table:table-cell table:style-name="Tableau26.A1" office:value-type="string">
            <text:p text:style-name="P97">PT</text:p>
          </table:table-cell>
          <table:table-cell table:style-name="Tableau26.A1" office:value-type="string">
            <text:p text:style-name="P97">LU</text:p>
          </table:table-cell>
          <table:table-cell table:style-name="Tableau26.A1" office:value-type="string">
            <text:p text:style-name="P97">NL</text:p>
          </table:table-cell>
        </table:table-row>
        <table:table-row>
          <table:table-cell table:style-name="Tableau26.A1" table:number-rows-spanned="2" office:value-type="string">
            <text:p text:style-name="P99">Tá</text:p>
          </table:table-cell>
          <table:table-cell table:style-name="Tableau26.A1" office:value-type="string">
            <text:p text:style-name="P99">Aibreán/Bealtaine 2026</text:p>
          </table:table-cell>
          <table:table-cell table:style-name="Tableau26.C3" office:value-type="float" office:value="66">
            <text:p text:style-name="P97">66</text:p>
          </table:table-cell>
          <table:table-cell table:style-name="Tableau26.C3" office:value-type="float" office:value="78">
            <text:p text:style-name="P97">78</text:p>
          </table:table-cell>
          <table:table-cell table:style-name="Tableau26.C3" office:value-type="float" office:value="75">
            <text:p text:style-name="P97">75</text:p>
          </table:table-cell>
          <table:table-cell table:style-name="Tableau26.C3" office:value-type="float" office:value="80">
            <text:p text:style-name="P97">80</text:p>
          </table:table-cell>
          <table:table-cell table:style-name="Tableau26.C3" office:value-type="float" office:value="78">
            <text:p text:style-name="P97">78</text:p>
          </table:table-cell>
          <table:table-cell table:style-name="Tableau26.C3" office:value-type="float" office:value="81">
            <text:p text:style-name="P97">81</text:p>
          </table:table-cell>
          <table:table-cell table:style-name="Tableau26.C3" office:value-type="float" office:value="64">
            <text:p text:style-name="P97">64</text:p>
          </table:table-cell>
          <table:table-cell table:style-name="Tableau26.C3" office:value-type="float" office:value="63">
            <text:p text:style-name="P97">63</text:p>
          </table:table-cell>
          <table:table-cell table:style-name="Tableau26.C3" office:value-type="float" office:value="83">
            <text:p text:style-name="P97">83</text:p>
          </table:table-cell>
          <table:table-cell table:style-name="Tableau26.C3" office:value-type="float" office:value="71">
            <text:p text:style-name="P97">71</text:p>
          </table:table-cell>
          <table:table-cell table:style-name="Tableau26.C3" office:value-type="float" office:value="57">
            <text:p text:style-name="P97">57</text:p>
          </table:table-cell>
          <table:table-cell table:style-name="Tableau26.C3" office:value-type="float" office:value="63">
            <text:p text:style-name="P97">63</text:p>
          </table:table-cell>
          <table:table-cell table:style-name="Tableau26.C3" office:value-type="float" office:value="57">
            <text:p text:style-name="P97">57</text:p>
          </table:table-cell>
          <table:table-cell table:style-name="Tableau26.C3" office:value-type="float" office:value="65">
            <text:p text:style-name="P97">65</text:p>
          </table:table-cell>
          <table:table-cell table:style-name="Tableau26.C3" office:value-type="float" office:value="75">
            <text:p text:style-name="P97">75</text:p>
          </table:table-cell>
          <table:table-cell table:style-name="Tableau26.C3" office:value-type="float" office:value="79">
            <text:p text:style-name="P97">79</text:p>
          </table:table-cell>
          <table:table-cell table:style-name="Tableau26.C3" office:value-type="float" office:value="73">
            <text:p text:style-name="P97">73</text:p>
          </table:table-cell>
          <table:table-cell table:style-name="Tableau26.C3" office:value-type="float" office:value="79">
            <text:p text:style-name="P97">79</text:p>
          </table:table-cell>
          <table:table-cell table:style-name="Tableau26.C3" office:value-type="float" office:value="83">
            <text:p text:style-name="P97">83</text:p>
          </table:table-cell>
          <table:table-cell table:style-name="Tableau26.C3" office:value-type="float" office:value="40">
            <text:p text:style-name="P97">40</text:p>
          </table:table-cell>
          <table:table-cell table:style-name="Tableau26.C3" office:value-type="float" office:value="72">
            <text:p text:style-name="P97">72</text:p>
          </table:table-cell>
          <table:table-cell table:style-name="Tableau26.C3" office:value-type="float" office:value="6">
            <text:p text:style-name="P97">6</text:p>
          </table:table-cell>
          <table:table-cell table:style-name="Tableau26.C3" office:value-type="float" office:value="69">
            <text:p text:style-name="P97">69</text:p>
          </table:table-cell>
          <table:table-cell table:style-name="Tableau26.C3" office:value-type="float" office:value="65">
            <text:p text:style-name="P97">65</text:p>
          </table:table-cell>
          <table:table-cell table:style-name="Tableau26.C3" office:value-type="float" office:value="75">
            <text:p text:style-name="P97">75</text:p>
          </table:table-cell>
          <table:table-cell table:style-name="Tableau26.C3" office:value-type="float" office:value="65">
            <text:p text:style-name="P97">65</text:p>
          </table:table-cell>
          <table:table-cell table:style-name="Tableau26.C3" office:value-type="float" office:value="68">
            <text:p text:style-name="P97">68</text:p>
          </table:table-cell>
          <table:table-cell table:style-name="Tableau26.C3" office:value-type="float" office:value="67">
            <text:p text:style-name="P97">67</text:p>
          </table:table-cell>
        </table:table-row>
        <table:table-row>
          <table:covered-table-cell table:style-name="Tableau26.A1"/>
          <table:table-cell table:style-name="Tableau26.A1" office:value-type="string">
            <text:p text:style-name="P99">Δ Meán Fómhair/Deireadh Fómhair 2023</text:p>
          </table:table-cell>
          <table:table-cell table:style-name="Tableau26.C3" office:value-type="float" office:value="2">
            <text:p text:style-name="P97">2</text:p>
          </table:table-cell>
          <table:table-cell table:style-name="Tableau26.C3" office:value-type="float" office:value="13">
            <text:p text:style-name="P97">13</text:p>
          </table:table-cell>
          <table:table-cell table:style-name="Tableau26.C3" office:value-type="float" office:value="10">
            <text:p text:style-name="P97">10</text:p>
          </table:table-cell>
          <table:table-cell table:style-name="Tableau26.C3" office:value-type="float" office:value="9">
            <text:p text:style-name="P97">9</text:p>
          </table:table-cell>
          <table:table-cell table:style-name="Tableau26.C3" office:value-type="float" office:value="9">
            <text:p text:style-name="P97">9</text:p>
          </table:table-cell>
          <table:table-cell table:style-name="Tableau26.C3" office:value-type="float" office:value="9">
            <text:p text:style-name="P97">9</text:p>
          </table:table-cell>
          <table:table-cell table:style-name="Tableau26.C3" office:value-type="float" office:value="8">
            <text:p text:style-name="P97">8</text:p>
          </table:table-cell>
          <table:table-cell table:style-name="Tableau26.C3" office:value-type="float" office:value="7">
            <text:p text:style-name="P97">7</text:p>
          </table:table-cell>
          <table:table-cell table:style-name="Tableau26.C3" office:value-type="float" office:value="7">
            <text:p text:style-name="P97">7</text:p>
          </table:table-cell>
          <table:table-cell table:style-name="Tableau26.C3" office:value-type="float" office:value="5">
            <text:p text:style-name="P97">5</text:p>
          </table:table-cell>
          <table:table-cell table:style-name="Tableau26.C3" office:value-type="float" office:value="5">
            <text:p text:style-name="P97">5</text:p>
          </table:table-cell>
          <table:table-cell table:style-name="Tableau26.C3" office:value-type="float" office:value="4">
            <text:p text:style-name="P97">4</text:p>
          </table:table-cell>
          <table:table-cell table:style-name="Tableau26.C3" office:value-type="float" office:value="3">
            <text:p text:style-name="P97">3</text:p>
          </table:table-cell>
          <table:table-cell table:style-name="Tableau26.C3" office:value-type="float" office:value="2">
            <text:p text:style-name="P97">2</text:p>
          </table:table-cell>
          <table:table-cell table:style-name="Tableau26.C3" office:value-type="float" office:value="2">
            <text:p text:style-name="P97">2</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2">
            <text:p text:style-name="P97">-2</text:p>
          </table:table-cell>
          <table:table-cell table:style-name="Tableau26.C3" office:value-type="float" office:value="-4">
            <text:p text:style-name="P97">-4</text:p>
          </table:table-cell>
          <table:table-cell table:style-name="Tableau26.C3" office:value-type="float" office:value="-4">
            <text:p text:style-name="P97">-4</text:p>
          </table:table-cell>
          <table:table-cell table:style-name="Tableau26.C3" office:value-type="float" office:value="-4">
            <text:p text:style-name="P97">-4</text:p>
          </table:table-cell>
          <table:table-cell table:style-name="Tableau26.C3" office:value-type="float" office:value="-8">
            <text:p text:style-name="P97">-8</text:p>
          </table:table-cell>
          <table:table-cell table:style-name="Tableau26.C3" office:value-type="float" office:value="-12">
            <text:p text:style-name="P97">-12</text:p>
          </table:table-cell>
          <table:table-cell table:style-name="Tableau26.C3" office:value-type="float" office:value="-15">
            <text:p text:style-name="P97">-15</text:p>
          </table:table-cell>
        </table:table-row>
        <table:table-row>
          <table:table-cell table:style-name="Tableau26.A1" table:number-rows-spanned="2" office:value-type="string">
            <text:p text:style-name="P99">Níl</text:p>
          </table:table-cell>
          <table:table-cell table:style-name="Tableau26.A1" office:value-type="string">
            <text:p text:style-name="P99">Aibreán/Bealtaine 2026</text:p>
          </table:table-cell>
          <table:table-cell table:style-name="Tableau26.C3" office:value-type="float" office:value="34">
            <text:p text:style-name="P97">34</text:p>
          </table:table-cell>
          <table:table-cell table:style-name="Tableau26.C3" office:value-type="float" office:value="22">
            <text:p text:style-name="P97">22</text:p>
          </table:table-cell>
          <table:table-cell table:style-name="Tableau26.C3" office:value-type="float" office:value="25">
            <text:p text:style-name="P97">25</text:p>
          </table:table-cell>
          <table:table-cell table:style-name="Tableau26.C3" office:value-type="float" office:value="20">
            <text:p text:style-name="P97">20</text:p>
          </table:table-cell>
          <table:table-cell table:style-name="Tableau26.C3" office:value-type="float" office:value="22">
            <text:p text:style-name="P97">22</text:p>
          </table:table-cell>
          <table:table-cell table:style-name="Tableau26.C3" office:value-type="float" office:value="19">
            <text:p text:style-name="P97">19</text:p>
          </table:table-cell>
          <table:table-cell table:style-name="Tableau26.C3" office:value-type="float" office:value="34">
            <text:p text:style-name="P97">34</text:p>
          </table:table-cell>
          <table:table-cell table:style-name="Tableau26.C3" office:value-type="float" office:value="37">
            <text:p text:style-name="P97">37</text:p>
          </table:table-cell>
          <table:table-cell table:style-name="Tableau26.C3" office:value-type="float" office:value="17">
            <text:p text:style-name="P97">17</text:p>
          </table:table-cell>
          <table:table-cell table:style-name="Tableau26.C3" office:value-type="float" office:value="29">
            <text:p text:style-name="P97">29</text:p>
          </table:table-cell>
          <table:table-cell table:style-name="Tableau26.C3" office:value-type="float" office:value="43">
            <text:p text:style-name="P97">43</text:p>
          </table:table-cell>
          <table:table-cell table:style-name="Tableau26.C3" office:value-type="float" office:value="36">
            <text:p text:style-name="P97">36</text:p>
          </table:table-cell>
          <table:table-cell table:style-name="Tableau26.C3" office:value-type="float" office:value="42">
            <text:p text:style-name="P97">42</text:p>
          </table:table-cell>
          <table:table-cell table:style-name="Tableau26.C3" office:value-type="float" office:value="34">
            <text:p text:style-name="P97">34</text:p>
          </table:table-cell>
          <table:table-cell table:style-name="Tableau26.C3" office:value-type="float" office:value="24">
            <text:p text:style-name="P97">24</text:p>
          </table:table-cell>
          <table:table-cell table:style-name="Tableau26.C3" office:value-type="float" office:value="20">
            <text:p text:style-name="P97">20</text:p>
          </table:table-cell>
          <table:table-cell table:style-name="Tableau26.C3" office:value-type="float" office:value="27">
            <text:p text:style-name="P97">27</text:p>
          </table:table-cell>
          <table:table-cell table:style-name="Tableau26.A1" office:value-type="string">
            <text:p text:style-name="P97">#19</text:p>
          </table:table-cell>
          <table:table-cell table:style-name="Tableau26.C3" office:value-type="float" office:value="17">
            <text:p text:style-name="P97">17</text:p>
          </table:table-cell>
          <table:table-cell table:style-name="Tableau26.C3" office:value-type="float" office:value="59">
            <text:p text:style-name="P97">59</text:p>
          </table:table-cell>
          <table:table-cell table:style-name="Tableau26.C3" office:value-type="float" office:value="28">
            <text:p text:style-name="P97">28</text:p>
          </table:table-cell>
          <table:table-cell table:style-name="Tableau26.C3" office:value-type="float" office:value="40">
            <text:p text:style-name="P97">40</text:p>
          </table:table-cell>
          <table:table-cell table:style-name="Tableau26.C3" office:value-type="float" office:value="31">
            <text:p text:style-name="P97">31</text:p>
          </table:table-cell>
          <table:table-cell table:style-name="Tableau26.C3" office:value-type="float" office:value="35">
            <text:p text:style-name="P97">35</text:p>
          </table:table-cell>
          <table:table-cell table:style-name="Tableau26.C3" office:value-type="float" office:value="24">
            <text:p text:style-name="P97">24</text:p>
          </table:table-cell>
          <table:table-cell table:style-name="Tableau26.C3" office:value-type="float" office:value="35">
            <text:p text:style-name="P97">35</text:p>
          </table:table-cell>
          <table:table-cell table:style-name="Tableau26.C3" office:value-type="float" office:value="32">
            <text:p text:style-name="P97">32</text:p>
          </table:table-cell>
          <table:table-cell table:style-name="Tableau26.C3" office:value-type="float" office:value="33">
            <text:p text:style-name="P97">33</text:p>
          </table:table-cell>
        </table:table-row>
        <table:table-row>
          <table:covered-table-cell table:style-name="Tableau26.A1"/>
          <table:table-cell table:style-name="Tableau26.A1" office:value-type="string">
            <text:p text:style-name="P99">Δ Meán Fómhair/Deireadh Fómhair 2023</text:p>
          </table:table-cell>
          <table:table-cell table:style-name="Tableau26.C3" office:value-type="float" office:value="-2">
            <text:p text:style-name="P97">-2</text:p>
          </table:table-cell>
          <table:table-cell table:style-name="Tableau26.C3" office:value-type="float" office:value="-13">
            <text:p text:style-name="P97">-13</text:p>
          </table:table-cell>
          <table:table-cell table:style-name="Tableau26.C3" office:value-type="float" office:value="-10">
            <text:p text:style-name="P97">-10</text:p>
          </table:table-cell>
          <table:table-cell table:style-name="Tableau26.C3" office:value-type="float" office:value="-9">
            <text:p text:style-name="P97">-9</text:p>
          </table:table-cell>
          <table:table-cell table:style-name="Tableau26.C3" office:value-type="float" office:value="-9">
            <text:p text:style-name="P97">-9</text:p>
          </table:table-cell>
          <table:table-cell table:style-name="Tableau26.C3" office:value-type="float" office:value="-9">
            <text:p text:style-name="P97">-9</text:p>
          </table:table-cell>
          <table:table-cell table:style-name="Tableau26.C3" office:value-type="float" office:value="-10">
            <text:p text:style-name="P97">-10</text:p>
          </table:table-cell>
          <table:table-cell table:style-name="Tableau26.C3" office:value-type="float" office:value="-7">
            <text:p text:style-name="P97">-7</text:p>
          </table:table-cell>
          <table:table-cell table:style-name="Tableau26.C3" office:value-type="float" office:value="-7">
            <text:p text:style-name="P97">-7</text:p>
          </table:table-cell>
          <table:table-cell table:style-name="Tableau26.C3" office:value-type="float" office:value="-5">
            <text:p text:style-name="P97">-5</text:p>
          </table:table-cell>
          <table:table-cell table:style-name="Tableau26.C3" office:value-type="float" office:value="-5">
            <text:p text:style-name="P97">-5</text:p>
          </table:table-cell>
          <table:table-cell table:style-name="Tableau26.C3" office:value-type="float" office:value="-5">
            <text:p text:style-name="P97">-5</text:p>
          </table:table-cell>
          <table:table-cell table:style-name="Tableau26.C3" office:value-type="float" office:value="-3">
            <text:p text:style-name="P97">-3</text:p>
          </table:table-cell>
          <table:table-cell table:style-name="Tableau26.C3" office:value-type="float" office:value="-2">
            <text:p text:style-name="P97">-2</text:p>
          </table:table-cell>
          <table:table-cell table:style-name="Tableau26.C3" office:value-type="float" office:value="-3">
            <text:p text:style-name="P97">-3</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A1" office:value-type="string">
            <text:p text:style-name="P97">=</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2">
            <text:p text:style-name="P97">2</text:p>
          </table:table-cell>
          <table:table-cell table:style-name="Tableau26.C3" office:value-type="float" office:value="4">
            <text:p text:style-name="P97">4</text:p>
          </table:table-cell>
          <table:table-cell table:style-name="Tableau26.C3" office:value-type="float" office:value="4">
            <text:p text:style-name="P97">4</text:p>
          </table:table-cell>
          <table:table-cell table:style-name="Tableau26.C3" office:value-type="float" office:value="3">
            <text:p text:style-name="P97">3</text:p>
          </table:table-cell>
          <table:table-cell table:style-name="Tableau26.C3" office:value-type="float" office:value="8">
            <text:p text:style-name="P97">8</text:p>
          </table:table-cell>
          <table:table-cell table:style-name="Tableau26.C3" office:value-type="float" office:value="12">
            <text:p text:style-name="P97">12</text:p>
          </table:table-cell>
          <table:table-cell table:style-name="Tableau26.C3" office:value-type="float" office:value="15">
            <text:p text:style-name="P97">15</text:p>
          </table:table-cell>
        </table:table-row>
        <table:table-row>
          <table:table-cell table:style-name="Tableau26.A1" table:number-rows-spanned="2" office:value-type="string">
            <text:p text:style-name="P99">Níl a fhios agam</text:p>
          </table:table-cell>
          <table:table-cell table:style-name="Tableau26.A1" office:value-type="string">
            <text:p text:style-name="P99">Aibreán/Bealtaine 2026</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2">
            <text:p text:style-name="P97">2</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0">
            <text:p text:style-name="P97">0</text:p>
          </table:table-cell>
          <table:table-cell table:style-name="Tableau26.C3" office:value-type="float" office:value="2">
            <text:p text:style-name="P97">2</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1">
            <text:p text:style-name="P97">1</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row>
        <table:table-row>
          <table:covered-table-cell table:style-name="Tableau26.A1"/>
          <table:table-cell table:style-name="Tableau26.A1" office:value-type="string">
            <text:p text:style-name="P99">Δ Meán Fómhair/Deireadh Fómhair 2023</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2</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row>
      </table:table>
      <text:p text:style-name="P21"/>
      <text:p text:style-name="P22">Tá éagsúlacht ann freisin maidir le nochtadh d’fhaisnéis faoi Pharlaimint na hEorpa ar fud grúpaí sochdhéimeagrafacha agus dearcaidh.</text:p>
      <text:p text:style-name="P21">Tá na difríochtaí de réir inscne measartha. Is mó an seans go ndéanfaidh fir ná mná nochtadh le déanaí a thuairisciú (69% vs 63%), agus dá réir sin is mó an seans go ndéarfaidh mná nár nochtadh iad (36% vs 31%). Tugann sé seo le tuiscint go bhfuil rannpháirtíocht nó sroicheadh beagán níos ísle i measc na mban.</text:p>
      <text:p text:style-name="P21">Tagann difríochtaí níos suntasaí chun cinn ar fud aoisghrúpaí. Is iad freagróirí óga (15–24) is lú is dócha a thuairisceoidh neamhchosaint (58 %), agus deir scaireanna níos airde nár tháinig siad ar fhaisnéis (42 %). Méadaíonn nochtadh i measc grúpaí níos sine, ag sroicheadh 68 % i measc daoine idir 40-54 bliana d’aois agus 67 % i measc daoine atá 55+ bliana d’aois, rud a léiríonn gur gnách go dtagann méadú ar fheasacht Pharlaimint na hEorpa de réir mar a théann sí in aois.</text:p>
      <text:p text:style-name="P21">Tá difríochtaí de réir leibhéal oideachais suntasach go háirithe. Is iad na freagróirí a bhfuil ardleibhéal oideachais acu is dóichí a thuairisceoidh nochtadh (73 %), i gcomparáid le 54 % díobh siúd a bhfuil leibhéal íseal oideachais acu. Leagtar béim leis sin ar nasc láidir idir gnóthachtáil oideachais agus feasacht, agus is lú i bhfad an dóchúlacht gur tháinig freagróirí ar bheagán oideachais ar fhaisnéis faoin bParlaimint.</text:p>
      <text:p text:style-name="P21">Breathnaítear ar chaidreamh soiléir le staid airgeadais na bhfreagróirí. I measc iad siúd nach bhfuil deacrachtaí acu riamh nó nach bhfuil deacrachtaí acu riamh a mbillí a íoc, tuairiscíonn 68% <text:soft-page-break/>nochtadh, i gcomparáid le 54% díobh siúd a bhfuil deacrachtaí airgeadais acu an chuid is mó den am. </text:p>
      <text:p text:style-name="P21">Is mó seans go ndéanfaidh freagróirí a bhfuil íomhá dhearfach acu den Aontas nochtadh a thuairisciú (72 %) i gcomparáid leo siúd a bhfuil íomhá neodrach acu (58 %), rud a léiríonn dlúthnasc idir feasacht agus braistintí dearfacha ar an Aontas. Suimiúil go leor, tuairiscíonn freagróirí a bhfuil íomhá dhiúltach acu nochtadh réasúnta ard (64 %), rud a thugann le fios nach gá go mbeadh tuairimí níos fabhraí mar thoradh ar fheasacht níos airde a tuairiscíodh.</text:p>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80">QA1 Ar léigh tú rud éigin faoi Pharlaimint na hEorpa le déanaí sa phreas, ar an idirlíon nó ar an teilifís nó ar chuala tú rud éigin faoi Pharlaimint na hEorpa ar an raidió? (% - AE)</text:p>
          </table:table-cell>
          <table:covered-table-cell/>
          <table:covered-table-cell/>
          <table:covered-table-cell/>
        </table:table-row>
        <table:table-row>
          <table:table-cell table:style-name="Tableau25.A1" office:value-type="string">
            <text:p text:style-name="P85"/>
          </table:table-cell>
          <table:table-cell table:style-name="Tableau25.A1" office:value-type="string">
            <text:p text:style-name="P84">Tá</text:p>
          </table:table-cell>
          <table:table-cell table:style-name="Tableau25.A1" office:value-type="string">
            <text:p text:style-name="P84">Níl</text:p>
          </table:table-cell>
          <table:table-cell table:style-name="Tableau25.A1" office:value-type="string">
            <text:p text:style-name="P84">Níl a fhios agam</text:p>
          </table:table-cell>
        </table:table-row>
        <table:table-row>
          <table:table-cell table:style-name="Tableau25.A1" office:value-type="string">
            <text:p text:style-name="P80">AE27 </text:p>
          </table:table-cell>
          <table:table-cell table:style-name="Tableau25.B3" office:value-type="float" office:value="66">
            <text:p text:style-name="P87">66</text:p>
          </table:table-cell>
          <table:table-cell table:style-name="Tableau25.B3" office:value-type="float" office:value="34">
            <text:p text:style-name="P87">34</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Inscne</text:p>
          </table:table-cell>
          <table:covered-table-cell/>
          <table:covered-table-cell/>
          <table:covered-table-cell/>
        </table:table-row>
        <table:table-row>
          <table:table-cell table:style-name="Tableau25.A1" office:value-type="string">
            <text:p text:style-name="P80">Fear </text:p>
          </table:table-cell>
          <table:table-cell table:style-name="Tableau25.B3" office:value-type="float" office:value="69">
            <text:p text:style-name="P87">69</text:p>
          </table:table-cell>
          <table:table-cell table:style-name="Tableau25.B3" office:value-type="float" office:value="31">
            <text:p text:style-name="P87">31</text:p>
          </table:table-cell>
          <table:table-cell table:style-name="Tableau25.B3" office:value-type="float" office:value="0">
            <text:p text:style-name="P87">0</text:p>
          </table:table-cell>
        </table:table-row>
        <table:table-row>
          <table:table-cell table:style-name="Tableau25.A1" office:value-type="string">
            <text:p text:style-name="P80">Bean </text:p>
          </table:table-cell>
          <table:table-cell table:style-name="Tableau25.B3" office:value-type="float" office:value="63">
            <text:p text:style-name="P87">63</text:p>
          </table:table-cell>
          <table:table-cell table:style-name="Tableau25.B3" office:value-type="float" office:value="36">
            <text:p text:style-name="P87">36</text:p>
          </table:table-cell>
          <table:table-cell table:style-name="Tableau25.B3" office:value-type="float" office:value="1">
            <text:p text:style-name="P87">1</text:p>
          </table:table-cell>
        </table:table-row>
        <table:table-row>
          <table:table-cell table:style-name="Tableau25.A4" table:number-columns-spanned="4" office:value-type="string">
            <text:p text:style-name="P71">Aois</text:p>
          </table:table-cell>
          <table:covered-table-cell/>
          <table:covered-table-cell/>
          <table:covered-table-cell/>
        </table:table-row>
        <table:table-row>
          <table:table-cell table:style-name="Tableau25.A1" office:value-type="string">
            <text:p text:style-name="P80">15- 24 </text:p>
          </table:table-cell>
          <table:table-cell table:style-name="Tableau25.B3" office:value-type="float" office:value="58">
            <text:p text:style-name="P87">58</text:p>
          </table:table-cell>
          <table:table-cell table:style-name="Tableau25.B3" office:value-type="float" office:value="42">
            <text:p text:style-name="P87">42</text:p>
          </table:table-cell>
          <table:table-cell table:style-name="Tableau25.B3" office:value-type="float" office:value="0">
            <text:p text:style-name="P87">0</text:p>
          </table:table-cell>
        </table:table-row>
        <table:table-row>
          <table:table-cell table:style-name="Tableau25.A1" office:value-type="string">
            <text:p text:style-name="P80">25—39 </text:p>
          </table:table-cell>
          <table:table-cell table:style-name="Tableau25.B3" office:value-type="float" office:value="66">
            <text:p text:style-name="P87">66</text:p>
          </table:table-cell>
          <table:table-cell table:style-name="Tableau25.B3" office:value-type="float" office:value="34">
            <text:p text:style-name="P87">34</text:p>
          </table:table-cell>
          <table:table-cell table:style-name="Tableau25.B3" office:value-type="float" office:value="0">
            <text:p text:style-name="P87">0</text:p>
          </table:table-cell>
        </table:table-row>
        <table:table-row>
          <table:table-cell table:style-name="Tableau25.A1" office:value-type="string">
            <text:p text:style-name="P80">40-54 </text:p>
          </table:table-cell>
          <table:table-cell table:style-name="Tableau25.B3" office:value-type="float" office:value="68">
            <text:p text:style-name="P87">68</text:p>
          </table:table-cell>
          <table:table-cell table:style-name="Tableau25.B3" office:value-type="float" office:value="31">
            <text:p text:style-name="P87">31</text:p>
          </table:table-cell>
          <table:table-cell table:style-name="Tableau25.B3" office:value-type="float" office:value="1">
            <text:p text:style-name="P87">1</text:p>
          </table:table-cell>
        </table:table-row>
        <table:table-row>
          <table:table-cell table:style-name="Tableau25.A1" office:value-type="string">
            <text:p text:style-name="P80">&gt;=55</text:p>
          </table:table-cell>
          <table:table-cell table:style-name="Tableau25.B3" office:value-type="float" office:value="67">
            <text:p text:style-name="P87">67</text:p>
          </table:table-cell>
          <table:table-cell table:style-name="Tableau25.B3" office:value-type="float" office:value="33">
            <text:p text:style-name="P87">33</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Leibhéal oideachais</text:p>
          </table:table-cell>
          <table:covered-table-cell/>
          <table:covered-table-cell/>
          <table:covered-table-cell/>
        </table:table-row>
        <table:table-row>
          <table:table-cell table:style-name="Tableau25.A1" office:value-type="string">
            <text:p text:style-name="P80">Leibhéal íseal oideachais (ISCED 0- 2) </text:p>
          </table:table-cell>
          <table:table-cell table:style-name="Tableau25.B3" office:value-type="float" office:value="54">
            <text:p text:style-name="P87">54</text:p>
          </table:table-cell>
          <table:table-cell table:style-name="Tableau25.B3" office:value-type="float" office:value="46">
            <text:p text:style-name="P87">46</text:p>
          </table:table-cell>
          <table:table-cell table:style-name="Tableau25.B3" office:value-type="float" office:value="0">
            <text:p text:style-name="P87">0</text:p>
          </table:table-cell>
        </table:table-row>
        <table:table-row>
          <table:table-cell table:style-name="Tableau25.A1" office:value-type="string">
            <text:p text:style-name="P80">Meánleibhéal oideachais (ISCED 3—4) </text:p>
          </table:table-cell>
          <table:table-cell table:style-name="Tableau25.B3" office:value-type="float" office:value="69">
            <text:p text:style-name="P87">69</text:p>
          </table:table-cell>
          <table:table-cell table:style-name="Tableau25.B3" office:value-type="float" office:value="31">
            <text:p text:style-name="P87">31</text:p>
          </table:table-cell>
          <table:table-cell table:style-name="Tableau25.B3" office:value-type="float" office:value="0">
            <text:p text:style-name="P87">0</text:p>
          </table:table-cell>
        </table:table-row>
        <table:table-row>
          <table:table-cell table:style-name="Tableau25.A1" office:value-type="string">
            <text:p text:style-name="P80">Ardleibhéal oideachais (ISCED 5-8) </text:p>
          </table:table-cell>
          <table:table-cell table:style-name="Tableau25.B3" office:value-type="float" office:value="73">
            <text:p text:style-name="P87">73</text:p>
          </table:table-cell>
          <table:table-cell table:style-name="Tableau25.B3" office:value-type="float" office:value="27">
            <text:p text:style-name="P87">27</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Catagóir shochghairmiúil</text:p>
          </table:table-cell>
          <table:covered-table-cell/>
          <table:covered-table-cell/>
          <table:covered-table-cell/>
        </table:table-row>
        <table:table-row>
          <table:table-cell table:style-name="Tableau25.A1" office:value-type="string">
            <text:p text:style-name="P80">Féinfhostaithe </text:p>
          </table:table-cell>
          <table:table-cell table:style-name="Tableau25.B3" office:value-type="float" office:value="72">
            <text:p text:style-name="P87">72</text:p>
          </table:table-cell>
          <table:table-cell table:style-name="Tableau25.B3" office:value-type="float" office:value="27">
            <text:p text:style-name="P87">27</text:p>
          </table:table-cell>
          <table:table-cell table:style-name="Tableau25.B3" office:value-type="float" office:value="1">
            <text:p text:style-name="P87">1</text:p>
          </table:table-cell>
        </table:table-row>
        <table:table-row>
          <table:table-cell table:style-name="Tableau25.A1" office:value-type="string">
            <text:p text:style-name="P80">Bainisteoirí </text:p>
          </table:table-cell>
          <table:table-cell table:style-name="Tableau25.B3" office:value-type="float" office:value="74">
            <text:p text:style-name="P87">74</text:p>
          </table:table-cell>
          <table:table-cell table:style-name="Tableau25.B3" office:value-type="float" office:value="25">
            <text:p text:style-name="P87">25</text:p>
          </table:table-cell>
          <table:table-cell table:style-name="Tableau25.B3" office:value-type="float" office:value="1">
            <text:p text:style-name="P87">1</text:p>
          </table:table-cell>
        </table:table-row>
        <table:table-row>
          <table:table-cell table:style-name="Tableau25.A1" office:value-type="string">
            <text:p text:style-name="P80">Coiléir bhána eile </text:p>
          </table:table-cell>
          <table:table-cell table:style-name="Tableau25.B3" office:value-type="float" office:value="69">
            <text:p text:style-name="P87">69</text:p>
          </table:table-cell>
          <table:table-cell table:style-name="Tableau25.B3" office:value-type="float" office:value="31">
            <text:p text:style-name="P87">31</text:p>
          </table:table-cell>
          <table:table-cell table:style-name="Tableau25.B3" office:value-type="float" office:value="0">
            <text:p text:style-name="P87">0</text:p>
          </table:table-cell>
        </table:table-row>
        <table:table-row>
          <table:table-cell table:style-name="Tableau25.A1" office:value-type="string">
            <text:p text:style-name="P80">Oibrithe láimhe </text:p>
          </table:table-cell>
          <table:table-cell table:style-name="Tableau25.B3" office:value-type="float" office:value="63">
            <text:p text:style-name="P87">63</text:p>
          </table:table-cell>
          <table:table-cell table:style-name="Tableau25.B3" office:value-type="float" office:value="37">
            <text:p text:style-name="P87">37</text:p>
          </table:table-cell>
          <table:table-cell table:style-name="Tableau25.B3" office:value-type="float" office:value="0">
            <text:p text:style-name="P87">0</text:p>
          </table:table-cell>
        </table:table-row>
        <table:table-row>
          <table:table-cell table:style-name="Tableau25.A1" office:value-type="string">
            <text:p text:style-name="P80">Daoine tí </text:p>
          </table:table-cell>
          <table:table-cell table:style-name="Tableau25.B3" office:value-type="float" office:value="59">
            <text:p text:style-name="P87">59</text:p>
          </table:table-cell>
          <table:table-cell table:style-name="Tableau25.B3" office:value-type="float" office:value="4">
            <text:p text:style-name="P87">4</text:p>
          </table:table-cell>
          <table:table-cell table:style-name="Tableau25.B3" office:value-type="float" office:value="0">
            <text:p text:style-name="P87">0</text:p>
          </table:table-cell>
        </table:table-row>
        <table:table-row>
          <table:table-cell table:style-name="Tableau25.A1" office:value-type="string">
            <text:p text:style-name="P80">Dífhostaithe </text:p>
          </table:table-cell>
          <table:table-cell table:style-name="Tableau25.B3" office:value-type="float" office:value="56">
            <text:p text:style-name="P87">56</text:p>
          </table:table-cell>
          <table:table-cell table:style-name="Tableau25.B3" office:value-type="float" office:value="44">
            <text:p text:style-name="P87">44</text:p>
          </table:table-cell>
          <table:table-cell table:style-name="Tableau25.B3" office:value-type="float" office:value="0">
            <text:p text:style-name="P87">0</text:p>
          </table:table-cell>
        </table:table-row>
        <table:table-row>
          <table:table-cell table:style-name="Tableau25.A1" office:value-type="string">
            <text:p text:style-name="P80">Ar scor</text:p>
          </table:table-cell>
          <table:table-cell table:style-name="Tableau25.B3" office:value-type="float" office:value="66">
            <text:p text:style-name="P87">66</text:p>
          </table:table-cell>
          <table:table-cell table:style-name="Tableau25.B3" office:value-type="float" office:value="33">
            <text:p text:style-name="P87">33</text:p>
          </table:table-cell>
          <table:table-cell table:style-name="Tableau25.B3" office:value-type="float" office:value="1">
            <text:p text:style-name="P87">1</text:p>
          </table:table-cell>
        </table:table-row>
        <table:table-row>
          <table:table-cell table:style-name="Tableau25.A1" office:value-type="string">
            <text:p text:style-name="P80">Mic léinn </text:p>
          </table:table-cell>
          <table:table-cell table:style-name="Tableau25.B3" office:value-type="float" office:value="60">
            <text:p text:style-name="P87">60</text:p>
          </table:table-cell>
          <table:table-cell table:style-name="Tableau25.B3" office:value-type="float" office:value="40">
            <text:p text:style-name="P87">40</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Deacrachtaí billí a íoc </text:p>
          </table:table-cell>
          <table:covered-table-cell/>
          <table:covered-table-cell/>
          <table:covered-table-cell/>
        </table:table-row>
        <table:table-row>
          <table:table-cell table:style-name="Tableau25.A1" office:value-type="string">
            <text:p text:style-name="P80">An chuid is mó den am </text:p>
          </table:table-cell>
          <table:table-cell table:style-name="Tableau25.B3" office:value-type="float" office:value="54">
            <text:p text:style-name="P87">54</text:p>
          </table:table-cell>
          <table:table-cell table:style-name="Tableau25.B3" office:value-type="float" office:value="45">
            <text:p text:style-name="P87">45</text:p>
          </table:table-cell>
          <table:table-cell table:style-name="Tableau25.B3" office:value-type="float" office:value="1">
            <text:p text:style-name="P87">1</text:p>
          </table:table-cell>
        </table:table-row>
        <table:table-row>
          <table:table-cell table:style-name="Tableau25.A1" office:value-type="string">
            <text:p text:style-name="P80">Ó am go ham </text:p>
          </table:table-cell>
          <table:table-cell table:style-name="Tableau25.B3" office:value-type="float" office:value="63">
            <text:p text:style-name="P87">63</text:p>
          </table:table-cell>
          <table:table-cell table:style-name="Tableau25.B3" office:value-type="float" office:value="36">
            <text:p text:style-name="P87">36</text:p>
          </table:table-cell>
          <table:table-cell table:style-name="Tableau25.B3" office:value-type="float" office:value="1">
            <text:p text:style-name="P87">1</text:p>
          </table:table-cell>
        </table:table-row>
        <table:table-row>
          <table:table-cell table:style-name="Tableau25.A1" office:value-type="string">
            <text:p text:style-name="P80">Beagnach riamh / Riamh </text:p>
          </table:table-cell>
          <table:table-cell table:style-name="Tableau25.B3" office:value-type="float" office:value="68">
            <text:p text:style-name="P87">68</text:p>
          </table:table-cell>
          <table:table-cell table:style-name="Tableau25.B3" office:value-type="float" office:value="32">
            <text:p text:style-name="P87">32</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Uirbiú suibiachtúil </text:p>
          </table:table-cell>
          <table:covered-table-cell/>
          <table:covered-table-cell/>
          <table:covered-table-cell/>
        </table:table-row>
        <table:table-row>
          <table:table-cell table:style-name="Tableau25.A1" office:value-type="string">
            <text:p text:style-name="P80">Ceantar tuaithe nó sráidbhaile </text:p>
          </table:table-cell>
          <table:table-cell table:style-name="Tableau25.B3" office:value-type="float" office:value="64">
            <text:p text:style-name="P87">64</text:p>
          </table:table-cell>
          <table:table-cell table:style-name="Tableau25.B3" office:value-type="float" office:value="36">
            <text:p text:style-name="P87">36</text:p>
          </table:table-cell>
          <table:table-cell table:style-name="Tableau25.B3" office:value-type="float" office:value="0">
            <text:p text:style-name="P87">0</text:p>
          </table:table-cell>
        </table:table-row>
        <table:table-row>
          <table:table-cell table:style-name="Tableau25.A1" office:value-type="string">
            <text:p text:style-name="P80">Baile beag nó meánmhéide </text:p>
          </table:table-cell>
          <table:table-cell table:style-name="Tableau25.B3" office:value-type="float" office:value="65">
            <text:p text:style-name="P87">65</text:p>
          </table:table-cell>
          <table:table-cell table:style-name="Tableau25.B3" office:value-type="float" office:value="35">
            <text:p text:style-name="P87">35</text:p>
          </table:table-cell>
          <table:table-cell table:style-name="Tableau25.B3" office:value-type="float" office:value="0">
            <text:p text:style-name="P87">0</text:p>
          </table:table-cell>
        </table:table-row>
        <table:table-row>
          <table:table-cell table:style-name="Tableau25.A1" office:value-type="string">
            <text:p text:style-name="P80">Baile mór </text:p>
          </table:table-cell>
          <table:table-cell table:style-name="Tableau25.B3" office:value-type="float" office:value="70">
            <text:p text:style-name="P87">70</text:p>
          </table:table-cell>
          <table:table-cell table:style-name="Tableau25.B3" office:value-type="float" office:value="29">
            <text:p text:style-name="P87">29</text:p>
          </table:table-cell>
          <table:table-cell table:style-name="Tableau25.B3" office:value-type="float" office:value="1">
            <text:p text:style-name="P87">1</text:p>
          </table:table-cell>
        </table:table-row>
        <table:table-row>
          <table:table-cell table:style-name="Tableau25.A4" table:number-columns-spanned="4" office:value-type="string">
            <text:p text:style-name="P71">Íomhá den Aontas Eorpach </text:p>
          </table:table-cell>
          <table:covered-table-cell/>
          <table:covered-table-cell/>
          <table:covered-table-cell/>
        </table:table-row>
        <table:table-row>
          <table:table-cell table:style-name="Tableau25.A1" office:value-type="string">
            <text:p text:style-name="P80">Dearfach </text:p>
          </table:table-cell>
          <table:table-cell table:style-name="Tableau25.B3" office:value-type="float" office:value="72">
            <text:p text:style-name="P87">72</text:p>
          </table:table-cell>
          <table:table-cell table:style-name="Tableau25.B3" office:value-type="float" office:value="28">
            <text:p text:style-name="P87">28</text:p>
          </table:table-cell>
          <table:table-cell table:style-name="Tableau25.B3" office:value-type="float" office:value="0">
            <text:p text:style-name="P87">0</text:p>
          </table:table-cell>
        </table:table-row>
        <table:table-row>
          <table:table-cell table:style-name="Tableau25.A1" office:value-type="string">
            <text:p text:style-name="P80">Neodrach </text:p>
          </table:table-cell>
          <table:table-cell table:style-name="Tableau25.B3" office:value-type="float" office:value="58">
            <text:p text:style-name="P87">58</text:p>
          </table:table-cell>
          <table:table-cell table:style-name="Tableau25.B3" office:value-type="float" office:value="41">
            <text:p text:style-name="P87">41</text:p>
          </table:table-cell>
          <table:table-cell table:style-name="Tableau25.B3" office:value-type="float" office:value="1">
            <text:p text:style-name="P87">1</text:p>
          </table:table-cell>
        </table:table-row>
        <table:table-row>
          <table:table-cell table:style-name="Tableau25.A1" office:value-type="string">
            <text:p text:style-name="P80">Diúltach </text:p>
          </table:table-cell>
          <table:table-cell table:style-name="Tableau25.B3" office:value-type="float" office:value="64">
            <text:p text:style-name="P87">64</text:p>
          </table:table-cell>
          <table:table-cell table:style-name="Tableau25.B3" office:value-type="float" office:value="36">
            <text:p text:style-name="P87">36</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Sástacht le cáilíocht na beatha </text:p>
          </table:table-cell>
          <table:covered-table-cell/>
          <table:covered-table-cell/>
          <table:covered-table-cell/>
        </table:table-row>
        <table:table-row>
          <table:table-cell table:style-name="Tableau25.A1" office:value-type="string">
            <text:p text:style-name="P80">Sásta </text:p>
          </table:table-cell>
          <table:table-cell table:style-name="Tableau25.B3" office:value-type="float" office:value="67">
            <text:p text:style-name="P87">67</text:p>
          </table:table-cell>
          <table:table-cell table:style-name="Tableau25.B3" office:value-type="float" office:value="33">
            <text:p text:style-name="P87">33</text:p>
          </table:table-cell>
          <table:table-cell table:style-name="Tableau25.B3" office:value-type="float" office:value="0">
            <text:p text:style-name="P87">0</text:p>
          </table:table-cell>
        </table:table-row>
        <table:table-row>
          <table:table-cell table:style-name="Tableau25.A1" office:value-type="string">
            <text:p text:style-name="P80">Ní raibh mé sásta </text:p>
          </table:table-cell>
          <table:table-cell table:style-name="Tableau25.B3" office:value-type="float" office:value="61">
            <text:p text:style-name="P87">61</text:p>
          </table:table-cell>
          <table:table-cell table:style-name="Tableau25.B3" office:value-type="float" office:value="39">
            <text:p text:style-name="P87">39</text:p>
          </table:table-cell>
          <table:table-cell table:style-name="Tableau25.B3" office:value-type="float" office:value="0">
            <text:p text:style-name="P87">0</text:p>
          </table:table-cell>
        </table:table-row>
      </table:table>
      <text:p text:style-name="P21"/>
      <text:p text:style-name="P21"/>
      <text:h text:style-name="P16" text:outline-level="2"><text:bookmark-start text:name="__RefHeading___Toc316636_3078747257"/>Íomhá de Pharlaimint na hEorpa<text:bookmark-end text:name="__RefHeading___Toc316636_3078747257"/></text:h>
      <text:p text:style-name="P21">Ar an iomlán, léiríonn 38 % de na freagróirí íomhá dhearfach de Pharlaimint na hEorpa, lena n-áirítear 33 % a deir go bhfuil dearcadh measartha dearfach acu agus dearcadh an-dearfach ag 5 % díobh. Ag an am céanna, tá tuairim neodrach ag 41% de mhuintir na hEorpa, rud a fhágann gurb í an fhreagairt is minice a roghnaítear í. Tugann sé sin le fios go nglacann sciar mór den daonra seasamh measartha nó neamhchinntithe, seachas dearcadh atá sainithe go láidir.</text:p>
      <text:p text:style-name="P21">Os a choinne sin, léiríonn 20% de na freagróirí íomhá dhiúltach, lena n-áirítear 15% atá measartha diúltach agus 5% atá an-diúltach. Tugann sé seo le fios go bhfuil braistintí diúltacha fós soiléir sa mhionlach. </text:p>
      <text:p text:style-name="P21"><draw:g text:anchor-type="paragraph" draw:z-index="64" draw:name="Forme67" draw:style-name="gr9"><draw:frame draw:style-name="gr105" draw:text-style-name="P105" svg:width="5.91cm" svg:height="5.86cm" svg:x="9.402cm" svg:y="1.032cm"><draw:image xlink:href="Pictures/10000000000002BA000002B47F4D3C406E5E611D.png" xlink:type="simple" xlink:show="embed" xlink:actuate="onLoad" draw:mime-type="image/png"><text:p/></draw:image></draw:frame><draw:frame draw:style-name="gr106" draw:text-style-name="P105" svg:width="0.634cm" svg:height="1.8cm" svg:x="10.502cm" svg:y="7.433cm"><draw:image xlink:href="Pictures/1000000000000051000000E6DB9FEA61A14F5964.png" xlink:type="simple" xlink:show="embed" xlink:actuate="onLoad" draw:mime-type="image/png"><text:p/></draw:image></draw:frame><draw:frame draw:style-name="gr107" draw:text-style-name="P108" svg:width="2.349cm" svg:height="2.849cm" svg:x="11.002cm" svg:y="7.273cm"><draw:text-box><text:p text:style-name="P106"><text:span text:style-name="T41">An-dearfach</text:span></text:p><text:p text:style-name="P106"><text:span text:style-name="T41">An-dearfach</text:span></text:p><text:p text:style-name="P106"><text:span text:style-name="T41">Neodrach</text:span></text:p><text:p text:style-name="P106"><text:span text:style-name="T41">Cuibheasach diúltach</text:span></text:p><text:p text:style-name="P106"><text:span text:style-name="T41">An-diúltach</text:span></text:p><text:p text:style-name="P106"><text:span text:style-name="T41">Níl a fhios agam</text:span></text:p></draw:text-box></draw:frame><draw:frame draw:style-name="gr108" draw:text-style-name="P108" svg:width="5.4cm" svg:height="3.823cm" svg:x="4.302cm" svg:y="7.074cm"><draw:text-box><text:p text:style-name="P106"><text:span text:style-name="T41">An-dearfach</text:span> <text:span text:style-name="T42">▲</text:span><text:span text:style-name="T45">1</text:span></text:p><text:p text:style-name="P106"><text:span text:style-name="T41">An-dearfach</text:span> <text:span text:style-name="T42">▼</text:span><text:span text:style-name="T45">1</text:span></text:p><text:p text:style-name="P106"><text:span text:style-name="T41">Neodrach</text:span> <text:span text:style-name="T41">=</text:span></text:p><text:p text:style-name="P106"><text:span text:style-name="T41">Cuibheasach diúltach</text:span> <text:span text:style-name="T41">=</text:span></text:p><text:p text:style-name="P106"><text:span text:style-name="T41">An-diúltach</text:span> <text:span text:style-name="T41">=</text:span></text:p><text:p text:style-name="P106"><text:span text:style-name="T41">Níl a fhios agam</text:span> <text:span text:style-name="T41">=</text:span></text:p><text:p text:style-name="P106"><text:span text:style-name="T42">▲▼</text:span><text:span text:style-name="T41">(Apr/Bealtaine 2026 - Samhain 2025)</text:span></text:p></draw:text-box></draw:frame><draw:frame draw:style-name="gr109" draw:text-style-name="P108" svg:width="15.401cm" svg:height="0.902cm" svg:x="0.002cm" svg:y="0.145cm"><draw:text-box><text:p text:style-name="P106"><text:span text:style-name="T41">QA2 Go ginearálta, an bhfuil íomhá an-dearfach, measartha dearfach, neodrach, measartha diúltach nó an-diúltach agat de Pharlaimint na hEorpa? (AE27) (%)</text:span></text:p></draw:text-box></draw:frame></draw:g>I gcomparáid leis an rabharta roimhe seo i mí na Samhna 2025, tá na hathruithe teoranta. Níor athraigh sciar na bhfreagróirí a léiríonn dearcadh an-dearfach ach beagán (+ 1 phointe céatadáin), chomh maith leis an gcion ag a bhfuil dearcadh measartha dearfach (–1 phointe céatadáin). Níl aon athrú ar bhraistintí neodracha agus diúltacha, rud a léiríonn ardleibhéal cobhsaíochta i ndearcthaí foriomlána. </text:p>
      <text:p text:style-name="P21"/>
      <text:p text:style-name="P23">I dteannta a chéile, léiríonn na torthaí sin íomhá chothrom ach measartha fabhrach de Pharlaimint na hEorpa, arb é is príomhthréith di deighleog mhór neodrach agus forlámhas soiléir de dhearcthaí dearfacha thar dhearcthaí diúltacha.</text:p>
      <text:p text:style-name="P22">San fhadtéarma, tá tuairimí dearfacha Pharlaimint na hEorpa níos mó ná tuairimí diúltacha ó 2017 i leith. Cé gur tugadh laghdú beag faoi deara ó mhí na Bealtaine 2025, tá an sciar reatha de bhraistintí dearfacha fós sách ard, go háirithe i gcomparáid leis an tréimhse idir 2011 agus 2016, nuair a breathnaíodh ar íomhá na Parlaiminte ar bhealach níos diúltaí. Tugann an treocht fhadtéarmach sin le fios go bhfuil dearcadh Pharlaimint na hEorpa cobhsaí agus fabhrach go ginearálta le blianta beaga anuas.</text:p>
      <text:p text:style-name="P25"><draw:g text:anchor-type="paragraph" draw:z-index="65" draw:name="Forme31" draw:style-name="gr9"><draw:frame draw:style-name="gr96" draw:text-style-name="P105" svg:width="17.213cm" svg:height="4.185cm" svg:x="0.002cm" svg:y="1.555cm"><draw:image xlink:href="Pictures/10000000000008730000020E5D2D5BADC3619B5A.png" xlink:type="simple" xlink:show="embed" xlink:actuate="onLoad" draw:mime-type="image/png"><text:p/></draw:image></draw:frame><draw:frame draw:style-name="gr97" draw:text-style-name="P119" svg:width="2.2cm" svg:height="1.876cm" svg:x="0.413cm" svg:y="5.907cm"><draw:text-box><text:p text:style-name="P113"><text:span text:style-name="T41">Meán Fómhair-Deireadh Fómhair 2007</text:span></text:p></draw:text-box></draw:frame><draw:frame draw:style-name="gr98" draw:text-style-name="P119" svg:width="2.2cm" svg:height="1.227cm" svg:x="14.914cm" svg:y="5.82cm"><draw:text-box><text:p text:style-name="P113"><text:span text:style-name="T41">Aibreán-Bealtaine 2026</text:span></text:p></draw:text-box></draw:frame><draw:frame draw:style-name="gr99" draw:text-style-name="P105" svg:width="15.061cm" svg:height="0.401cm" svg:x="0.413cm" svg:y="6.907cm"><draw:image xlink:href="Pictures/100000000000027C0000001193054AA63A801DFC.png" xlink:type="simple" xlink:show="embed" xlink:actuate="onLoad" draw:mime-type="image/png"><text:p/></draw:image></draw:frame><draw:frame draw:style-name="gr100" draw:text-style-name="P107" svg:width="3.901cm" svg:height="0.802cm" svg:x="1.612cm" svg:y="6.806cm"><draw:text-box><text:p text:style-name="P106"><text:span text:style-name="T41">Iomlán ‘Deimhneach’</text:span></text:p></draw:text-box></draw:frame><draw:frame draw:style-name="gr101" draw:text-style-name="P107" svg:width="2.301cm" svg:height="0.902cm" svg:x="6.812cm" svg:y="6.806cm"><draw:text-box><text:p text:style-name="P106"><text:span text:style-name="T41">Neodrach</text:span></text:p></draw:text-box></draw:frame><draw:frame draw:style-name="gr102" draw:text-style-name="P107" svg:width="4.102cm" svg:height="0.802cm" svg:x="10.113cm" svg:y="6.907cm"><draw:text-box><text:p text:style-name="P106"><text:span text:style-name="T41">Iomlán ‘Diúltach’</text:span></text:p></draw:text-box></draw:frame><draw:frame draw:style-name="gr103" draw:text-style-name="P107" svg:width="2.601cm" svg:height="0.701cm" svg:x="15.413cm" svg:y="6.907cm"><draw:text-box><text:p text:style-name="P106"><text:span text:style-name="T41">Níl a fhios agam</text:span></text:p></draw:text-box></draw:frame><draw:frame draw:style-name="gr104" draw:text-style-name="P107" svg:width="16.692cm" svg:height="0.902cm" svg:x="0.113cm" svg:y="0.22cm"><draw:text-box><text:p text:style-name="P106"><text:span text:style-name="T41">QA2 Go ginearálta, an bhfuil íomhá an-dearfach, measartha dearfach, neodrach, measartha diúltach nó an-diúltach agat de Pharlaimint na hEorpa? (% - AE)</text:span></text:p></draw:text-box></draw:frame></draw:g>Tá tuairimí éagsúla ag Parlaimint na hEorpa ar fud na mBallstát. Ar an leibhéal náisiúnta, tuairiscíonn leath na bhfreagróirí ar a laghad íomhá dhearfach de Pharlaimint na hEorpa i gceithre Bhallstát, agus is é an dearcadh is minice é i 13 Bhallstát. Thairis sin, i 26 Bhallstát is mó an íomhá dhearfach de Pharlaimint na hEorpa ná an íomhá dhiúltach. Feictear na sciartha is airde sa Danmhairg (59 %), sa Phortaingéil (58 %), agus sa tSualainn (51 %). Os a choinne sin, tá na leibhéil is ísle de bhraistintí dearfacha le fáil sa Laitvia (19 %), sa tSeicia (26 %), agus sa tSlóivéin (27 %). </text:p>
      <text:p text:style-name="P25">Is sa Ghréig (31 %), sa Rómáin (28 %) agus sa Bhulgáir (26 %) is mó a fheictear tuairimí diúltacha. Is í an Ghréig an t-aon Bhallstát amháin ina bhfuil tuairimí diúltacha Pharlaimint na hEorpa comhionann le tuairimí dearfacha.</text:p>
      <text:p text:style-name="P21"/>
      <text:p text:style-name="P23"><draw:g text:anchor-type="paragraph" draw:z-index="66" draw:name="Forme68" draw:style-name="gr9"><draw:frame draw:style-name="gr89" draw:text-style-name="P105" svg:width="17.137cm" svg:height="7.857cm" svg:x="0.006cm" svg:y="1.811cm"><draw:image xlink:href="Pictures/10000000000007E8000003A08000DB47B1B4954C.png" xlink:type="simple" xlink:show="embed" xlink:actuate="onLoad" draw:mime-type="image/png"><text:p/></draw:image></draw:frame><draw:g draw:style-name="gr4"><draw:frame draw:style-name="gr90" draw:text-style-name="P105" svg:width="14.29cm" svg:height="0.401cm" svg:x="0.702cm" svg:y="9.999cm"><draw:image xlink:href="Pictures/100000000000027C0000001193054AA63A801DFC.png" xlink:type="simple" xlink:show="embed" xlink:actuate="onLoad" draw:mime-type="image/png"><text:p/></draw:image></draw:frame><draw:frame draw:style-name="gr91" draw:text-style-name="P107" svg:width="3.701cm" svg:height="0.802cm" svg:x="1.842cm" svg:y="9.899cm"><draw:text-box><text:p text:style-name="P106"><text:span text:style-name="T41">Iomlán ‘Deimhneach’</text:span></text:p></draw:text-box></draw:frame><draw:frame draw:style-name="gr92" draw:text-style-name="P107" svg:width="2.183cm" svg:height="0.902cm" svg:x="6.775cm" svg:y="9.899cm"><draw:text-box><text:p text:style-name="P106"><text:span text:style-name="T41">Neodrach</text:span></text:p></draw:text-box></draw:frame><draw:frame draw:style-name="gr93" draw:text-style-name="P107" svg:width="3.892cm" svg:height="0.802cm" svg:x="9.906cm" svg:y="9.999cm"><draw:text-box><text:p text:style-name="P106"><text:span text:style-name="T41">Iomlán ‘Diúltach’</text:span></text:p></draw:text-box></draw:frame><draw:frame draw:style-name="gr94" draw:text-style-name="P107" svg:width="2.468cm" svg:height="0.902cm" svg:x="14.935cm" svg:y="9.999cm"><draw:text-box><text:p text:style-name="P106"><text:span text:style-name="T41">Níl a fhios agam</text:span></text:p></draw:text-box></draw:frame></draw:g><draw:frame draw:style-name="gr95" draw:text-style-name="P108" svg:width="16.8cm" svg:height="0.902cm" svg:x="0.002cm" svg:y="0.111cm"><draw:text-box><text:p text:style-name="P106"><text:span text:style-name="T41">QA2 Go ginearálta, an bhfuil íomhá an-dearfach, measartha dearfach, neodrach, measartha diúltach nó an-diúltach agat de Pharlaimint na hEorpa? (%)</text:span></text:p></draw:text-box></draw:frame></draw:g>Tá dearcthaí éagsúla ag grúpaí sochdhéimeagrafacha agus dearcaidh maidir le híomhá Pharlaimint na hEorpa, cé gur mó tuairimí dearfacha ná tuairimí diúltacha i ngach catagóir, agus tá sciar mór freagróirí fós neodrach.</text:p>
      <text:p text:style-name="P21">Tá difríochtaí de réir inscne teoranta. Tuairiscíonn fir agus mná leibhéil chomhionanna de dhearcadh dearfach (38% sa dá ghrúpa). Mar sin féin, is mó an seans go mbeidh dearcadh neodrach ag mná (44% vs 39%), agus is mó an seans go gcuirfidh fir tuairim dhiúltach in iúl (22% vs 17%).</text:p>
      <text:p text:style-name="P21">Breathnaítear ar éagsúlachtaí níos suntasaí ar fud na n-aoisghrúpaí. Is iad freagróirí óga (15–24) na freagróirí is dearfaí (42 %) agus na freagróirí is lú diúltach (11 %), agus níl freagróirí níos sine (55+) chomh dearfach céanna (35 %) agus is dóchúla go gcuirfidh siad tuairimí diúltacha in iúl (23 %). Tá tuairimí neodracha fós ard ar fud na n-aoisghrúpaí uile (thart ar 40-45 %), rud a léiríonn seasamh measartha tríd is tríd, ach is gnách go n-éiríonn braistintí beagán níos criticiúla le haois.</text:p>
      <text:p text:style-name="P21">Tá difríochtaí de réir leibhéal oideachais suntasach go háirithe. Is mó i bhfad an seans go gcuirfidh freagróirí a bhfuil ardleibhéal oideachais acu íomhá dhearfach in iúl (47 %), i gcomparáid le 28 % díobh siúd a bhfuil leibhéal íseal oideachais acu. Os a choinne sin, tá tuairimí diúltacha níos forleithne i measc na ndaoine is lú oideachas (24% vs 16% i measc na ndaoine ardoilte), agus tá neodracht níos airde sa ghrúpa seo freisin (45%). Léiríonn sé sin nasc láidir idir an t-oideachas agus braistintí fabhracha Pharlaimint na hEorpa.</text:p>
      <text:p text:style-name="P21"/>
      <text:p text:style-name="P23">Tugtar caidreamh láidir faoi deara agus staid airgeadais na bhfreagróirí á meas. I measc na ndaoine a mbíonn deacrachtaí acu a mbillí a íoc an chuid is mó den am, ní léiríonn ach 27% íomhá dhearfach, agus tuairiscíonn 32% ceann diúltach, arb ionann é agus an phróifíl is criticiúla. Os a choinne sin, i measc na ndaoine sin nach mbíonn deacrachtaí airgeadais acu nó nach mbíonn deacrachtaí airgeadais acu riamh, ardaíonn tuairimí dearfacha go 41%, agus titeann tuairimí diúltacha go 17%. Léiríonn sé sin nasc soiléir idir dea-bhail eacnamaíoch agus braistintí Pharlaimint na hEorpa.</text:p>
      <text:p text:style-name="P21">I measc na bhfreagróirí a bhfuil íomhá dhearfach acu den Aontas, léiríonn 68 % díobh íomhá dhearfach de Pharlaimint na hEorpa freisin, i gcomparáid le 10 % díobh siúd a bhfuil íomhá neodrach acu agus 2 % díobh siúd a bhfuil íomhá dhiúltach acu, áit a bhfuil tuairimí diúltacha chun tosaigh (78 %). Léiríonn sé sin ailíniú an-láidir idir dearcthaí foriomlána i leith an Aontais agus dearcthaí na Parlaiminte.</text:p>
      <text:p text:style-name="P21">Tá na difríochtaí de réir uirbiú suibiachtúil measartha ach comhsheasmhach. Is mó seans go dtuairisceoidh freagróirí atá ina gcónaí i mbailte móra íomhá dhearfach (43%) ná iad siúd i mbailte beaga nó meánmhéide (37%) agus i gceantair thuaithe (34%), áit a bhfuil tuairimí diúltacha níos minice freisin (23% vs 16% ina measc siúd ó bhailte móra). Tugann sé sin le tuiscint go bhfuil braistintí beagán níos fabhraí ann i dtimpeallachtaí níos uirbí.</text:p>
      <text:p text:style-name="P21">Ar an iomlán, is mó seans go mbeidh íomhá dhearfach de Pharlaimint na hEorpa ag freagróirí níos óige, níos oilte, níos sláine ó thaobh an gheilleagair de, agus ar son an Aontais, ach is mó seans go mbeidh grúpaí níos sine, níos lú oideachais, níos leochailí agus níos criticiúla diúltach.</text:p>
      <table:table table:name="Tableau27" table:style-name="Tableau27">
        <table:table-column table:style-name="Tableau27.A"/>
        <table:table-column table:style-name="Tableau27.B"/>
        <table:table-column table:style-name="Tableau27.C"/>
        <table:table-column table:style-name="Tableau27.D"/>
        <table:table-column table:style-name="Tableau27.E"/>
        <table:table-row>
          <table:table-cell table:style-name="Tableau27.A1" table:number-columns-spanned="5" office:value-type="string">
            <text:p text:style-name="P80">QA9 An ndéarfá - Sa todhchaí, ba cheart … (% - AE) a bheith mar ról ag an Aontas Eorpach saoránaigh na hEorpa a chosaint ar ghéarchéimeanna domhanda agus ar rioscaí slándála?</text:p>
          </table:table-cell>
          <table:covered-table-cell/>
          <table:covered-table-cell/>
          <table:covered-table-cell/>
          <table:covered-table-cell/>
        </table:table-row>
        <table:table-row>
          <table:table-cell table:style-name="Tableau27.A1" office:value-type="string">
            <text:p text:style-name="P85"/>
          </table:table-cell>
          <table:table-cell table:style-name="Tableau27.A1" office:value-type="string">
            <text:p text:style-name="P84">… ag éirí níos tábhachtaí</text:p>
          </table:table-cell>
          <table:table-cell table:style-name="Tableau27.A1" office:value-type="string">
            <text:p text:style-name="P84">… fanacht mar an gcéanna</text:p>
          </table:table-cell>
          <table:table-cell table:style-name="Tableau27.A1" office:value-type="string">
            <text:p text:style-name="P84">… éirí níos lú tábhachtach</text:p>
          </table:table-cell>
          <table:table-cell table:style-name="Tableau27.A1" office:value-type="string">
            <text:p text:style-name="P84">Níl a fhios agam</text:p>
          </table:table-cell>
        </table:table-row>
        <table:table-row>
          <table:table-cell table:style-name="Tableau27.A1" office:value-type="string">
            <text:p text:style-name="P81">AE27 </text:p>
          </table:table-cell>
          <table:table-cell table:style-name="Tableau27.B3" office:value-type="float" office:value="68">
            <text:p text:style-name="P81">68</text:p>
          </table:table-cell>
          <table:table-cell table:style-name="Tableau27.B3" office:value-type="float" office:value="19">
            <text:p text:style-name="P81">19</text:p>
          </table:table-cell>
          <table:table-cell table:style-name="Tableau27.B3" office:value-type="float" office:value="11">
            <text:p text:style-name="P81">11</text:p>
          </table:table-cell>
          <table:table-cell table:style-name="Tableau27.B3" office:value-type="float" office:value="2">
            <text:p text:style-name="P81">2</text:p>
          </table:table-cell>
        </table:table-row>
        <table:table-row>
          <table:table-cell table:style-name="Tableau27.A4" table:number-columns-spanned="5" office:value-type="string">
            <text:p text:style-name="P72">Inscne</text:p>
          </table:table-cell>
          <table:covered-table-cell/>
          <table:covered-table-cell/>
          <table:covered-table-cell/>
          <table:covered-table-cell/>
        </table:table-row>
        <table:table-row>
          <table:table-cell table:style-name="Tableau27.A1" office:value-type="string">
            <text:p text:style-name="P80">Fear </text:p>
          </table:table-cell>
          <table:table-cell table:style-name="Tableau27.B3" office:value-type="float" office:value="68">
            <text:p text:style-name="P84">68</text:p>
          </table:table-cell>
          <table:table-cell table:style-name="Tableau27.B3" office:value-type="float" office:value="18">
            <text:p text:style-name="P84">18</text:p>
          </table:table-cell>
          <table:table-cell table:style-name="Tableau27.B3" office:value-type="float" office:value="12">
            <text:p text:style-name="P84">12</text:p>
          </table:table-cell>
          <table:table-cell table:style-name="Tableau27.B3" office:value-type="float" office:value="2">
            <text:p text:style-name="P84">2</text:p>
          </table:table-cell>
        </table:table-row>
        <table:table-row>
          <table:table-cell table:style-name="Tableau27.A1" office:value-type="string">
            <text:p text:style-name="P80">Bean </text:p>
          </table:table-cell>
          <table:table-cell table:style-name="Tableau27.B3" office:value-type="float" office:value="68">
            <text:p text:style-name="P84">68</text:p>
          </table:table-cell>
          <table:table-cell table:style-name="Tableau27.B3" office:value-type="float" office:value="19">
            <text:p text:style-name="P84">19</text:p>
          </table:table-cell>
          <table:table-cell table:style-name="Tableau27.B3" office:value-type="float" office:value="10">
            <text:p text:style-name="P84">10</text:p>
          </table:table-cell>
          <table:table-cell table:style-name="Tableau27.B3" office:value-type="float" office:value="3">
            <text:p text:style-name="P84">3</text:p>
          </table:table-cell>
        </table:table-row>
        <table:table-row>
          <table:table-cell table:style-name="Tableau27.A4" table:number-columns-spanned="5" office:value-type="string">
            <text:p text:style-name="P71">Aois</text:p>
          </table:table-cell>
          <table:covered-table-cell/>
          <table:covered-table-cell/>
          <table:covered-table-cell/>
          <table:covered-table-cell/>
        </table:table-row>
        <table:table-row>
          <table:table-cell table:style-name="Tableau27.A1" office:value-type="string">
            <text:p text:style-name="P80">15- 24 </text:p>
          </table:table-cell>
          <table:table-cell table:style-name="Tableau27.B3" office:value-type="float" office:value="71">
            <text:p text:style-name="P84">71</text:p>
          </table:table-cell>
          <table:table-cell table:style-name="Tableau27.B3" office:value-type="float" office:value="18">
            <text:p text:style-name="P84">18</text:p>
          </table:table-cell>
          <table:table-cell table:style-name="Tableau27.B3" office:value-type="float" office:value="8">
            <text:p text:style-name="P84">8</text:p>
          </table:table-cell>
          <table:table-cell table:style-name="Tableau27.B3" office:value-type="float" office:value="3">
            <text:p text:style-name="P84">3</text:p>
          </table:table-cell>
        </table:table-row>
        <table:table-row>
          <table:table-cell table:style-name="Tableau27.A1" office:value-type="string">
            <text:p text:style-name="P80">25—39 </text:p>
          </table:table-cell>
          <table:table-cell table:style-name="Tableau27.B3" office:value-type="float" office:value="70">
            <text:p text:style-name="P84">70</text:p>
          </table:table-cell>
          <table:table-cell table:style-name="Tableau27.B3" office:value-type="float" office:value="19">
            <text:p text:style-name="P84">19</text:p>
          </table:table-cell>
          <table:table-cell table:style-name="Tableau27.B3" office:value-type="float" office:value="9">
            <text:p text:style-name="P84">9</text:p>
          </table:table-cell>
          <table:table-cell table:style-name="Tableau27.B3" office:value-type="float" office:value="2">
            <text:p text:style-name="P84">2</text:p>
          </table:table-cell>
        </table:table-row>
        <table:table-row>
          <table:table-cell table:style-name="Tableau27.A1" office:value-type="string">
            <text:p text:style-name="P80">40-54 </text:p>
          </table:table-cell>
          <table:table-cell table:style-name="Tableau27.B3" office:value-type="float" office:value="67">
            <text:p text:style-name="P84">67</text:p>
          </table:table-cell>
          <table:table-cell table:style-name="Tableau27.B3" office:value-type="float" office:value="19">
            <text:p text:style-name="P84">19</text:p>
          </table:table-cell>
          <table:table-cell table:style-name="Tableau27.B3" office:value-type="float" office:value="12">
            <text:p text:style-name="P84">12</text:p>
          </table:table-cell>
          <table:table-cell table:style-name="Tableau27.B3" office:value-type="float" office:value="2">
            <text:p text:style-name="P84">2</text:p>
          </table:table-cell>
        </table:table-row>
        <table:table-row>
          <table:table-cell table:style-name="Tableau27.A1" office:value-type="string">
            <text:p text:style-name="P80">&gt;=55</text:p>
          </table:table-cell>
          <table:table-cell table:style-name="Tableau27.B3" office:value-type="float" office:value="66">
            <text:p text:style-name="P84">66</text:p>
          </table:table-cell>
          <table:table-cell table:style-name="Tableau27.B3" office:value-type="float" office:value="19">
            <text:p text:style-name="P84">19</text:p>
          </table:table-cell>
          <table:table-cell table:style-name="Tableau27.B3" office:value-type="float" office:value="12">
            <text:p text:style-name="P84">12</text:p>
          </table:table-cell>
          <table:table-cell table:style-name="Tableau27.B3" office:value-type="float" office:value="3">
            <text:p text:style-name="P84">3</text:p>
          </table:table-cell>
        </table:table-row>
        <table:table-row>
          <table:table-cell table:style-name="Tableau27.A4" table:number-columns-spanned="5" office:value-type="string">
            <text:p text:style-name="P71">Leibhéal oideachais</text:p>
          </table:table-cell>
          <table:covered-table-cell/>
          <table:covered-table-cell/>
          <table:covered-table-cell/>
          <table:covered-table-cell/>
        </table:table-row>
        <table:table-row>
          <table:table-cell table:style-name="Tableau27.A1" office:value-type="string">
            <text:p text:style-name="P80">Leibhéal íseal oideachais (ISCED 0- 2) </text:p>
          </table:table-cell>
          <table:table-cell table:style-name="Tableau27.B3" office:value-type="float" office:value="63">
            <text:p text:style-name="P84">63</text:p>
          </table:table-cell>
          <table:table-cell table:style-name="Tableau27.B3" office:value-type="float" office:value="21">
            <text:p text:style-name="P84">21</text:p>
          </table:table-cell>
          <table:table-cell table:style-name="Tableau27.B3" office:value-type="float" office:value="12">
            <text:p text:style-name="P84">12</text:p>
          </table:table-cell>
          <table:table-cell table:style-name="Tableau27.B3" office:value-type="float" office:value="4">
            <text:p text:style-name="P84">4</text:p>
          </table:table-cell>
        </table:table-row>
        <table:table-row>
          <table:table-cell table:style-name="Tableau27.A1" office:value-type="string">
            <text:p text:style-name="P80">Meánleibhéal oideachais (ISCED 3—4) </text:p>
          </table:table-cell>
          <table:table-cell table:style-name="Tableau27.B3" office:value-type="float" office:value="66">
            <text:p text:style-name="P84">66</text:p>
          </table:table-cell>
          <table:table-cell table:style-name="Tableau27.B3" office:value-type="float" office:value="20">
            <text:p text:style-name="P84">20</text:p>
          </table:table-cell>
          <table:table-cell table:style-name="Tableau27.B3" office:value-type="float" office:value="12">
            <text:p text:style-name="P84">12</text:p>
          </table:table-cell>
          <table:table-cell table:style-name="Tableau27.B3" office:value-type="float" office:value="2">
            <text:p text:style-name="P84">2</text:p>
          </table:table-cell>
        </table:table-row>
        <table:table-row>
          <table:table-cell table:style-name="Tableau27.A1" office:value-type="string">
            <text:p text:style-name="P80">Ardleibhéal oideachais (ISCED 5-8) </text:p>
          </table:table-cell>
          <table:table-cell table:style-name="Tableau27.B3" office:value-type="float" office:value="75">
            <text:p text:style-name="P84">75</text:p>
          </table:table-cell>
          <table:table-cell table:style-name="Tableau27.B3" office:value-type="float" office:value="16">
            <text:p text:style-name="P84">16</text:p>
          </table:table-cell>
          <table:table-cell table:style-name="Tableau27.B3" office:value-type="float" office:value="7">
            <text:p text:style-name="P84">7</text:p>
          </table:table-cell>
          <table:table-cell table:style-name="Tableau27.B3" office:value-type="float" office:value="2">
            <text:p text:style-name="P84">2</text:p>
          </table:table-cell>
        </table:table-row>
        <table:table-row>
          <table:table-cell table:style-name="Tableau27.A4" table:number-columns-spanned="5" office:value-type="string">
            <text:p text:style-name="P71">Catagóir shochghairmiúil</text:p>
          </table:table-cell>
          <table:covered-table-cell/>
          <table:covered-table-cell/>
          <table:covered-table-cell/>
          <table:covered-table-cell/>
        </table:table-row>
        <table:table-row>
          <table:table-cell table:style-name="Tableau27.A1" office:value-type="string">
            <text:p text:style-name="P80">Féinfhostaithe </text:p>
          </table:table-cell>
          <table:table-cell table:style-name="Tableau27.B3" office:value-type="float" office:value="70">
            <text:p text:style-name="P84">70</text:p>
          </table:table-cell>
          <table:table-cell table:style-name="Tableau27.B3" office:value-type="float" office:value="15">
            <text:p text:style-name="P84">15</text:p>
          </table:table-cell>
          <table:table-cell table:style-name="Tableau27.B3" office:value-type="float" office:value="14">
            <text:p text:style-name="P84">14</text:p>
          </table:table-cell>
          <table:table-cell table:style-name="Tableau27.B3" office:value-type="float" office:value="1">
            <text:p text:style-name="P84">1</text:p>
          </table:table-cell>
        </table:table-row>
        <table:table-row>
          <table:table-cell table:style-name="Tableau27.A1" office:value-type="string">
            <text:p text:style-name="P80">Bainisteoirí </text:p>
          </table:table-cell>
          <table:table-cell table:style-name="Tableau27.B3" office:value-type="float" office:value="72">
            <text:p text:style-name="P84">72</text:p>
          </table:table-cell>
          <table:table-cell table:style-name="Tableau27.B3" office:value-type="float" office:value="18">
            <text:p text:style-name="P84">18</text:p>
          </table:table-cell>
          <table:table-cell table:style-name="Tableau27.B3" office:value-type="float" office:value="8">
            <text:p text:style-name="P84">8</text:p>
          </table:table-cell>
          <table:table-cell table:style-name="Tableau27.B3" office:value-type="float" office:value="2">
            <text:p text:style-name="P84">2</text:p>
          </table:table-cell>
        </table:table-row>
        <table:table-row>
          <table:table-cell table:style-name="Tableau27.A1" office:value-type="string">
            <text:p text:style-name="P80">Coiléir bhána eile </text:p>
          </table:table-cell>
          <table:table-cell table:style-name="Tableau27.B3" office:value-type="float" office:value="66">
            <text:p text:style-name="P84">66</text:p>
          </table:table-cell>
          <table:table-cell table:style-name="Tableau27.B3" office:value-type="float" office:value="21">
            <text:p text:style-name="P84">21</text:p>
          </table:table-cell>
          <table:table-cell table:style-name="Tableau27.B3" office:value-type="float" office:value="11">
            <text:p text:style-name="P84">11</text:p>
          </table:table-cell>
          <table:table-cell table:style-name="Tableau27.B3" office:value-type="float" office:value="2">
            <text:p text:style-name="P84">2</text:p>
          </table:table-cell>
        </table:table-row>
        <table:table-row>
          <table:table-cell table:style-name="Tableau27.A1" office:value-type="string">
            <text:p text:style-name="P80">Oibrithe láimhe </text:p>
          </table:table-cell>
          <table:table-cell table:style-name="Tableau27.B3" office:value-type="float" office:value="66">
            <text:p text:style-name="P84">66</text:p>
          </table:table-cell>
          <table:table-cell table:style-name="Tableau27.B3" office:value-type="float" office:value="20">
            <text:p text:style-name="P84">20</text:p>
          </table:table-cell>
          <table:table-cell table:style-name="Tableau27.B3" office:value-type="float" office:value="12">
            <text:p text:style-name="P84">12</text:p>
          </table:table-cell>
          <table:table-cell table:style-name="Tableau27.B3" office:value-type="float" office:value="2">
            <text:p text:style-name="P84">2</text:p>
          </table:table-cell>
        </table:table-row>
        <table:table-row>
          <table:table-cell table:style-name="Tableau27.A1" office:value-type="string">
            <text:p text:style-name="P80">Daoine tí </text:p>
          </table:table-cell>
          <table:table-cell table:style-name="Tableau27.B3" office:value-type="float" office:value="67">
            <text:p text:style-name="P84">67</text:p>
          </table:table-cell>
          <table:table-cell table:style-name="Tableau27.B3" office:value-type="float" office:value="19">
            <text:p text:style-name="P84">19</text:p>
          </table:table-cell>
          <table:table-cell table:style-name="Tableau27.B3" office:value-type="float" office:value="11">
            <text:p text:style-name="P84">11</text:p>
          </table:table-cell>
          <table:table-cell table:style-name="Tableau27.B3" office:value-type="float" office:value="3">
            <text:p text:style-name="P84">3</text:p>
          </table:table-cell>
        </table:table-row>
        <table:table-row>
          <table:table-cell table:style-name="Tableau27.A1" office:value-type="string">
            <text:p text:style-name="P80">Dífhostaithe </text:p>
          </table:table-cell>
          <table:table-cell table:style-name="Tableau27.B3" office:value-type="float" office:value="71">
            <text:p text:style-name="P84">71</text:p>
          </table:table-cell>
          <table:table-cell table:style-name="Tableau27.B3" office:value-type="float" office:value="16">
            <text:p text:style-name="P84">16</text:p>
          </table:table-cell>
          <table:table-cell table:style-name="Tableau27.B3" office:value-type="float" office:value="9">
            <text:p text:style-name="P84">9</text:p>
          </table:table-cell>
          <table:table-cell table:style-name="Tableau27.B3" office:value-type="float" office:value="4">
            <text:p text:style-name="P84">4</text:p>
          </table:table-cell>
        </table:table-row>
        <table:table-row>
          <table:table-cell table:style-name="Tableau27.A1" office:value-type="string">
            <text:p text:style-name="P80">Ar scor</text:p>
          </table:table-cell>
          <table:table-cell table:style-name="Tableau27.B3" office:value-type="float" office:value="65">
            <text:p text:style-name="P84">65</text:p>
          </table:table-cell>
          <table:table-cell table:style-name="Tableau27.B3" office:value-type="float" office:value="20">
            <text:p text:style-name="P84">20</text:p>
          </table:table-cell>
          <table:table-cell table:style-name="Tableau27.B3" office:value-type="float" office:value="11">
            <text:p text:style-name="P84">11</text:p>
          </table:table-cell>
          <table:table-cell table:style-name="Tableau27.B3" office:value-type="float" office:value="4">
            <text:p text:style-name="P84">4</text:p>
          </table:table-cell>
        </table:table-row>
        <table:table-row>
          <table:table-cell table:style-name="Tableau27.A1" office:value-type="string">
            <text:p text:style-name="P80">Mic léinn </text:p>
          </table:table-cell>
          <table:table-cell table:style-name="Tableau27.B3" office:value-type="float" office:value="73">
            <text:p text:style-name="P84">73</text:p>
          </table:table-cell>
          <table:table-cell table:style-name="Tableau27.B3" office:value-type="float" office:value="17">
            <text:p text:style-name="P84">17</text:p>
          </table:table-cell>
          <table:table-cell table:style-name="Tableau27.B3" office:value-type="float" office:value="7">
            <text:p text:style-name="P84">7</text:p>
          </table:table-cell>
          <table:table-cell table:style-name="Tableau27.B3" office:value-type="float" office:value="3">
            <text:p text:style-name="P84">3</text:p>
          </table:table-cell>
        </table:table-row>
        <table:table-row>
          <table:table-cell table:style-name="Tableau27.A4" table:number-columns-spanned="5" office:value-type="string">
            <text:p text:style-name="P71">Deacrachtaí billí a íoc </text:p>
          </table:table-cell>
          <table:covered-table-cell/>
          <table:covered-table-cell/>
          <table:covered-table-cell/>
          <table:covered-table-cell/>
        </table:table-row>
        <table:table-row>
          <table:table-cell table:style-name="Tableau27.A1" office:value-type="string">
            <text:p text:style-name="P80">An chuid is mó den am </text:p>
          </table:table-cell>
          <table:table-cell table:style-name="Tableau27.B3" office:value-type="float" office:value="68">
            <text:p text:style-name="P84">68</text:p>
          </table:table-cell>
          <table:table-cell table:style-name="Tableau27.B3" office:value-type="float" office:value="14">
            <text:p text:style-name="P84">14</text:p>
          </table:table-cell>
          <table:table-cell table:style-name="Tableau27.B3" office:value-type="float" office:value="13">
            <text:p text:style-name="P84">13</text:p>
          </table:table-cell>
          <table:table-cell table:style-name="Tableau27.B3" office:value-type="float" office:value="5">
            <text:p text:style-name="P84">5</text:p>
          </table:table-cell>
        </table:table-row>
        <table:table-row>
          <table:table-cell table:style-name="Tableau27.A1" office:value-type="string">
            <text:p text:style-name="P80">Ó am go ham </text:p>
          </table:table-cell>
          <table:table-cell table:style-name="Tableau27.B3" office:value-type="float" office:value="64">
            <text:p text:style-name="P84">64</text:p>
          </table:table-cell>
          <table:table-cell table:style-name="Tableau27.B3" office:value-type="float" office:value="18">
            <text:p text:style-name="P84">18</text:p>
          </table:table-cell>
          <table:table-cell table:style-name="Tableau27.B3" office:value-type="float" office:value="15">
            <text:p text:style-name="P84">15</text:p>
          </table:table-cell>
          <table:table-cell table:style-name="Tableau27.B3" office:value-type="float" office:value="3">
            <text:p text:style-name="P84">3</text:p>
          </table:table-cell>
        </table:table-row>
        <table:table-row>
          <table:table-cell table:style-name="Tableau27.A1" office:value-type="string">
            <text:p text:style-name="P80">Beagnach riamh / Riamh </text:p>
          </table:table-cell>
          <table:table-cell table:style-name="Tableau27.B3" office:value-type="float" office:value="69">
            <text:p text:style-name="P84">69</text:p>
          </table:table-cell>
          <table:table-cell table:style-name="Tableau27.B3" office:value-type="float" office:value="20">
            <text:p text:style-name="P84">20</text:p>
          </table:table-cell>
          <table:table-cell table:style-name="Tableau27.B3" office:value-type="float" office:value="9">
            <text:p text:style-name="P84">9</text:p>
          </table:table-cell>
          <table:table-cell table:style-name="Tableau27.B3" office:value-type="float" office:value="2">
            <text:p text:style-name="P84">2</text:p>
          </table:table-cell>
        </table:table-row>
        <table:table-row>
          <table:table-cell table:style-name="Tableau27.A4" table:number-columns-spanned="5" office:value-type="string">
            <text:p text:style-name="P71">Uirbiú suibiachtúil </text:p>
          </table:table-cell>
          <table:covered-table-cell/>
          <table:covered-table-cell/>
          <table:covered-table-cell/>
          <table:covered-table-cell/>
        </table:table-row>
        <table:table-row>
          <table:table-cell table:style-name="Tableau27.A1" office:value-type="string">
            <text:p text:style-name="P80">Ceantar tuaithe nó sráidbhaile </text:p>
          </table:table-cell>
          <table:table-cell table:style-name="Tableau27.B3" office:value-type="float" office:value="66">
            <text:p text:style-name="P84">66</text:p>
          </table:table-cell>
          <table:table-cell table:style-name="Tableau27.B3" office:value-type="float" office:value="19">
            <text:p text:style-name="P84">19</text:p>
          </table:table-cell>
          <table:table-cell table:style-name="Tableau27.B3" office:value-type="float" office:value="12">
            <text:p text:style-name="P84">12</text:p>
          </table:table-cell>
          <table:table-cell table:style-name="Tableau27.B3" office:value-type="float" office:value="3">
            <text:p text:style-name="P84">3</text:p>
          </table:table-cell>
        </table:table-row>
        <table:table-row>
          <table:table-cell table:style-name="Tableau27.A1" office:value-type="string">
            <text:p text:style-name="P80">Baile beag nó meánmhéide </text:p>
          </table:table-cell>
          <table:table-cell table:style-name="Tableau27.B3" office:value-type="float" office:value="67">
            <text:p text:style-name="P84">67</text:p>
          </table:table-cell>
          <table:table-cell table:style-name="Tableau27.B3" office:value-type="float" office:value="19">
            <text:p text:style-name="P84">19</text:p>
          </table:table-cell>
          <table:table-cell table:style-name="Tableau27.B3" office:value-type="float" office:value="11">
            <text:p text:style-name="P84">11</text:p>
          </table:table-cell>
          <table:table-cell table:style-name="Tableau27.B3" office:value-type="float" office:value="3">
            <text:p text:style-name="P84">3</text:p>
          </table:table-cell>
        </table:table-row>
        <table:table-row>
          <table:table-cell table:style-name="Tableau27.A1" office:value-type="string">
            <text:p text:style-name="P80">Baile mór </text:p>
          </table:table-cell>
          <table:table-cell table:style-name="Tableau27.B3" office:value-type="float" office:value="70">
            <text:p text:style-name="P84">70</text:p>
          </table:table-cell>
          <table:table-cell table:style-name="Tableau27.B3" office:value-type="float" office:value="19">
            <text:p text:style-name="P84">19</text:p>
          </table:table-cell>
          <table:table-cell table:style-name="Tableau27.B3" office:value-type="float" office:value="9">
            <text:p text:style-name="P84">9</text:p>
          </table:table-cell>
          <table:table-cell table:style-name="Tableau27.B3" office:value-type="float" office:value="2">
            <text:p text:style-name="P84">2</text:p>
          </table:table-cell>
        </table:table-row>
        <table:table-row>
          <table:table-cell table:style-name="Tableau27.A4" table:number-columns-spanned="5" office:value-type="string">
            <text:p text:style-name="P71">Íomhá den Aontas Eorpach </text:p>
          </table:table-cell>
          <table:covered-table-cell/>
          <table:covered-table-cell/>
          <table:covered-table-cell/>
          <table:covered-table-cell/>
        </table:table-row>
        <table:table-row>
          <table:table-cell table:style-name="Tableau27.A1" office:value-type="string">
            <text:p text:style-name="P80">Dearfach </text:p>
          </table:table-cell>
          <table:table-cell table:style-name="Tableau27.B3" office:value-type="float" office:value="79">
            <text:p text:style-name="P84">79</text:p>
          </table:table-cell>
          <table:table-cell table:style-name="Tableau27.B3" office:value-type="float" office:value="15">
            <text:p text:style-name="P84">15</text:p>
          </table:table-cell>
          <table:table-cell table:style-name="Tableau27.B3" office:value-type="float" office:value="5">
            <text:p text:style-name="P84">5</text:p>
          </table:table-cell>
          <table:table-cell table:style-name="Tableau27.B3" office:value-type="float" office:value="1">
            <text:p text:style-name="P84">1</text:p>
          </table:table-cell>
        </table:table-row>
        <table:table-row>
          <table:table-cell table:style-name="Tableau27.A1" office:value-type="string">
            <text:p text:style-name="P80">Neodrach </text:p>
          </table:table-cell>
          <table:table-cell table:style-name="Tableau27.B3" office:value-type="float" office:value="61">
            <text:p text:style-name="P84">61</text:p>
          </table:table-cell>
          <table:table-cell table:style-name="Tableau27.B3" office:value-type="float" office:value="24">
            <text:p text:style-name="P84">24</text:p>
          </table:table-cell>
          <table:table-cell table:style-name="Tableau27.B3" office:value-type="float" office:value="11">
            <text:p text:style-name="P84">11</text:p>
          </table:table-cell>
          <table:table-cell table:style-name="Tableau27.B3" office:value-type="float" office:value="4">
            <text:p text:style-name="P84">4</text:p>
          </table:table-cell>
        </table:table-row>
        <table:table-row>
          <table:table-cell table:style-name="Tableau27.A1" office:value-type="string">
            <text:p text:style-name="P80">Diúltach </text:p>
          </table:table-cell>
          <table:table-cell table:style-name="Tableau27.B3" office:value-type="float" office:value="48">
            <text:p text:style-name="P84">48</text:p>
          </table:table-cell>
          <table:table-cell table:style-name="Tableau27.B3" office:value-type="float" office:value="18">
            <text:p text:style-name="P84">18</text:p>
          </table:table-cell>
          <table:table-cell table:style-name="Tableau27.B3" office:value-type="float" office:value="29">
            <text:p text:style-name="P84">29</text:p>
          </table:table-cell>
          <table:table-cell table:style-name="Tableau27.B3" office:value-type="float" office:value="5">
            <text:p text:style-name="P84">5</text:p>
          </table:table-cell>
        </table:table-row>
        <table:table-row>
          <table:table-cell table:style-name="Tableau27.A4" table:number-columns-spanned="5" office:value-type="string">
            <text:p text:style-name="P71">Sástacht le cáilíocht na beatha </text:p>
          </table:table-cell>
          <table:covered-table-cell/>
          <table:covered-table-cell/>
          <table:covered-table-cell/>
          <table:covered-table-cell/>
        </table:table-row>
        <table:table-row>
          <table:table-cell table:style-name="Tableau27.A1" office:value-type="string">
            <text:p text:style-name="P80">Sásta </text:p>
          </table:table-cell>
          <table:table-cell table:style-name="Tableau27.B3" office:value-type="float" office:value="69">
            <text:p text:style-name="P84">69</text:p>
          </table:table-cell>
          <table:table-cell table:style-name="Tableau27.B3" office:value-type="float" office:value="19">
            <text:p text:style-name="P84">19</text:p>
          </table:table-cell>
          <table:table-cell table:style-name="Tableau27.B3" office:value-type="float" office:value="10">
            <text:p text:style-name="P84">10</text:p>
          </table:table-cell>
          <table:table-cell table:style-name="Tableau27.B3" office:value-type="float" office:value="2">
            <text:p text:style-name="P84">2</text:p>
          </table:table-cell>
        </table:table-row>
        <table:table-row>
          <table:table-cell table:style-name="Tableau27.A1" office:value-type="string">
            <text:p text:style-name="P80">Ní raibh mé sásta </text:p>
          </table:table-cell>
          <table:table-cell table:style-name="Tableau27.B3" office:value-type="float" office:value="60">
            <text:p text:style-name="P84">60</text:p>
          </table:table-cell>
          <table:table-cell table:style-name="Tableau27.B3" office:value-type="float" office:value="18">
            <text:p text:style-name="P84">18</text:p>
          </table:table-cell>
          <table:table-cell table:style-name="Tableau27.B3" office:value-type="float" office:value="17">
            <text:p text:style-name="P84">17</text:p>
          </table:table-cell>
          <table:table-cell table:style-name="Tableau27.B3" office:value-type="float" office:value="5">
            <text:p text:style-name="P84">5</text:p>
          </table:table-cell>
        </table:table-row>
      </table:table>
      <text:p text:style-name="P21"/>
      <text:p text:style-name="P21"/>
      <text:h text:style-name="P16" text:outline-level="2"><text:bookmark-start text:name="__RefHeading___Toc316638_3078747257"/>Ról Pharlaimint na hEorpa<text:bookmark-end text:name="__RefHeading___Toc316638_3078747257"/></text:h>
      <text:p text:style-name="P27">Chomh maith le braistintí ginearálta Pharlaimint na hEorpa, tá sé tábhachtach freisin tuiscint a fháil ar an gcaoi a bhféachann na saoránaigh ar a ról. Fiafraíodh de na freagróirí, dá bhrí sin, ar mhaith leo go pearsanta go mbeadh ról níos tábhachtaí nó ról nach bhfuil chomh tábhachtach céanna ag Parlaimint na hEorpa. Ar leibhéal an Aontais, tacaíonn tromlach soiléir de mhuintir na hEorpa le ról níos láidre do Pharlaimint na hEorpa, rud a léiríonn ionchais leathana maidir le seasamh feabhsaithe laistigh de chreat institiúideach an Aontais Eorpaigh.</text:p>
      <text:p text:style-name="P27">Ar an iomlán, deir seisear as gach deichniúr freagróirí (60%) gur mhaith leo go mbeadh ról níos tábhachtaí ag Parlaimint na hEorpa. Is cobhsaíocht choibhneasta é sin i gcomparáid leis an rabharta roimhe sin i mí na Samhna 2025 (+ 1 phointe céatadáin), rud a dheimhníonn go bhfuil an tacaíocht chun ról na Parlaiminte a neartú fós láidir agus cobhsaí ar fud an Aontais Eorpaigh.</text:p>
      <text:p text:style-name="P27">Os a choinne sin, b’fhearr le haon cheathrú de na freagróirí (25%, -1 pc) ról nach bhfuil chomh tábhachtach céanna a bheith ag Parlaimint na hEorpa, rud a thugann le fios, cé go bhfuil tuairimí níos criticiúla nó níos faichillí ag mionlach suntasach, gur léir go bhfuil tacaíocht chun ról na Parlaiminte a laghdú fós tánaisteach chun a iarraidh go neartófaí í. Deir sciar níos lú de na freagróirí (10 %) go spontáineach gurbh fhearr leo gan aon athrú a dhéanamh, agus ní chuireann 5 % díobh tuairim in iúl.</text:p>
      <text:p text:style-name="P27">Ar an iomlán, léiríonn na torthaí sin gur léir gur fearr le muintir na hEorpa ról Pharlaimint na hEorpa a leathnú.</text:p>
      <text:p text:style-name="P27"><draw:g text:anchor-type="paragraph" draw:z-index="67" draw:name="Forme69" draw:style-name="gr9"><draw:frame draw:style-name="gr81" draw:text-style-name="P105" svg:width="8.064cm" svg:height="8.101cm" svg:x="6.86cm" svg:y="1.212cm"><draw:image xlink:href="Pictures/10000000000002980000029B933D82E36F06B7E3.png" xlink:type="simple" xlink:show="embed" xlink:actuate="onLoad" draw:mime-type="image/png"><text:p/></draw:image></draw:frame><draw:frame draw:style-name="gr82" draw:text-style-name="P105" svg:width="1.017cm" svg:height="2.236cm" svg:x="7.842cm" svg:y="9.876cm"><draw:image xlink:href="Pictures/10000000000000470000009C155133539BF95D70.png" xlink:type="simple" xlink:show="embed" xlink:actuate="onLoad" draw:mime-type="image/png"><text:p/></draw:image></draw:frame><draw:g draw:style-name="gr4"><draw:frame draw:style-name="gr83" draw:text-style-name="P108" svg:width="5.802cm" svg:height="0.578cm" svg:x="8.742cm" svg:y="9.71cm"><draw:text-box><text:p text:style-name="P106"><text:span text:style-name="T41">Níos tábhachtaí</text:span></text:p></draw:text-box></draw:frame><draw:frame draw:style-name="gr84" draw:text-style-name="P108" svg:width="6.988cm" svg:height="0.888cm" svg:x="8.772cm" svg:y="10.342cm"><draw:text-box><text:p text:style-name="P106"><text:span text:style-name="T41">Níos lú tábhachta</text:span></text:p></draw:text-box></draw:frame><draw:frame draw:style-name="gr85" draw:text-style-name="P108" svg:width="6.591cm" svg:height="0.888cm" svg:x="8.768cm" svg:y="11.01cm"><draw:text-box><text:p text:style-name="P106"><text:span text:style-name="T41">Gan athrú / Mar atá sé anois) (SPONTANEOUS</text:span></text:p></draw:text-box></draw:frame><draw:frame draw:style-name="gr86" draw:text-style-name="P108" svg:width="3.001cm" svg:height="0.578cm" svg:x="8.959cm" svg:y="11.612cm"><draw:text-box><text:p text:style-name="P106"><text:span text:style-name="T41">Níl a fhios agam</text:span></text:p></draw:text-box></draw:frame></draw:g><draw:frame draw:style-name="gr87" draw:text-style-name="P108" svg:width="7.36cm" svg:height="2.849cm" svg:x="0cm" svg:y="9.252cm"><draw:text-box><text:p text:style-name="P106"><text:span text:style-name="T41">Níos tábhachtaí</text:span> <text:span text:style-name="T42">▲</text:span><text:span text:style-name="T45">1</text:span></text:p><text:p text:style-name="P106"><text:span text:style-name="T41">Níos lú tábhachta</text:span> <text:span text:style-name="T42">▼</text:span><text:span text:style-name="T45">1</text:span></text:p><text:p text:style-name="P106"><text:span text:style-name="T41">Gan athrú / Mar atá sé anois (SPONTANEOUS)</text:span> <text:span text:style-name="T41">=</text:span></text:p><text:p text:style-name="P106"><text:span text:style-name="T41">Níl a fhios agam</text:span> <text:span text:style-name="T41">=</text:span></text:p><text:p text:style-name="P106"><text:span text:style-name="T41"/></text:p><text:p text:style-name="P106"><text:span text:style-name="T42">▲▼</text:span><text:span text:style-name="T41">(Apr/Bealtaine 2026 - Samhain 2025)</text:span></text:p></draw:text-box></draw:frame><draw:frame draw:style-name="gr88" draw:text-style-name="P108" svg:width="15.2cm" svg:height="0.902cm" svg:x="0.259cm" svg:y="0.224cm"><draw:text-box><text:p text:style-name="P106"><text:span text:style-name="T41">CA3 Ar mhaith leat go pearsanta go mbeadh ról níos tábhachtaí nó ról nach bhfuil chomh tábhachtach céanna ag Parlaimint na hEorpa? (AE27) (%)</text:span></text:p></draw:text-box></draw:frame></draw:g></text:p>
      <text:p text:style-name="P28">San fhadtéarma, is léir go bhfuil an tacaíocht do ról níos láidre do Pharlaimint na hEorpa níos airde i gcónaí ná an tacaíocht do ról níos laige. Tá an tacaíocht phoiblí reatha do ról níos láidre ar cheann de na cinn is airde a taifeadadh ó cuireadh an cheist den chéad uair in 2007. Tugann sé sin le fios go bhfuil tromlach mór de mhuintir na hEorpa fós den tuairim gur institiúid í Parlaimint na hEorpa ar cheart tionchar níos mó a bheith aici ar chinnteoireacht an Aontais.</text:p>
      <text:p text:style-name="P27"><draw:g text:anchor-type="paragraph" draw:z-index="68" draw:name="Forme70" draw:style-name="gr9"><draw:frame draw:style-name="gr72" draw:text-style-name="P105" svg:width="17.553cm" svg:height="4.261cm" svg:x="0cm" svg:y="1.142cm"><draw:image xlink:href="Pictures/1000000000000857000002061198B11FD90E9382.png" xlink:type="simple" xlink:show="embed" xlink:actuate="onLoad" draw:mime-type="image/png"><text:p/></draw:image></draw:frame><draw:frame draw:style-name="gr73" draw:text-style-name="P119" svg:width="2.2cm" svg:height="1.876cm" svg:x="0.153cm" svg:y="5.608cm"><draw:text-box><text:p text:style-name="P113"><text:span text:style-name="T41">Meán Fómhair - Deireadh Fómhair 2007</text:span></text:p></draw:text-box></draw:frame><draw:frame draw:style-name="gr74" draw:text-style-name="P119" svg:width="2.301cm" svg:height="1.227cm" svg:x="15.653cm" svg:y="5.507cm"><draw:text-box><text:p text:style-name="P113"><text:span text:style-name="T41">Aibreán - Bealtaine 2026</text:span></text:p></draw:text-box></draw:frame><draw:frame draw:style-name="gr75" draw:text-style-name="P105" svg:width="13.101cm" svg:height="0.267cm" draw:transform="rotate (-3.14159265358979) translate (13.4531805555556cm 6.90738888888889cm)"><draw:image xlink:href="Pictures/100000000000036C0000000E5D53C680C9E9AB3D.png" xlink:type="simple" xlink:show="embed" xlink:actuate="onLoad" draw:mime-type="image/png"><text:p/></draw:image></draw:frame><draw:frame draw:style-name="gr76" draw:text-style-name="P108" svg:width="2.488cm" svg:height="0.578cm" svg:x="0.153cm" svg:y="7.006cm"><draw:text-box><text:p text:style-name="P106"><text:span text:style-name="T41">Níos tábhachtaí</text:span></text:p></draw:text-box></draw:frame><draw:frame draw:style-name="gr77" draw:text-style-name="P108" svg:width="2.366cm" svg:height="0.578cm" svg:x="3.288cm" svg:y="7.036cm"><draw:text-box><text:p text:style-name="P106"><text:span text:style-name="T41">Gan tábhacht</text:span></text:p></draw:text-box></draw:frame><draw:frame draw:style-name="gr78" draw:text-style-name="P108" svg:width="6.414cm" svg:height="0.902cm" svg:x="6.14cm" svg:y="7.036cm"><draw:text-box><text:p text:style-name="P106"><text:span text:style-name="T41">Níl aon athrú / Mar atá sé anois (SPONTANEOUS)</text:span></text:p></draw:text-box></draw:frame><draw:frame draw:style-name="gr79" draw:text-style-name="P108" svg:width="1.976cm" svg:height="0.902cm" svg:x="12.778cm" svg:y="7.006cm"><draw:text-box><text:p text:style-name="P106"><text:span text:style-name="T41">Níl a fhios agam</text:span></text:p></draw:text-box></draw:frame><draw:frame draw:style-name="gr80" draw:text-style-name="P108" svg:width="16.886cm" svg:height="0.902cm" svg:x="0.367cm" svg:y="0.219cm"><draw:text-box><text:p text:style-name="P106"><text:span text:style-name="T41">CA3 Ar mhaith leat go pearsanta go mbeadh ról níos tábhachtaí nó ról nach bhfuil chomh tábhachtach céanna ag Parlaimint na hEorpa? (% - AE)</text:span></text:p></draw:text-box></draw:frame></draw:g>Ar an leibhéal náisiúnta, cuireann ar a laghad leath de na freagróirí i 19 mBallstát in iúl gur mian leo go mbeadh ról níos láidre ag Parlaimint na hEorpa. Tá an tacaíocht is airde sa Chipir (93 %), agus ina dhiaidh sin sa Spáinn (79 %), agus sa Ghréig (77 %). Os a choinne sin, feictear na leibhéil tacaíochta is ísle san Eastóin (39 %), sa tSeicia agus sa Bhulgáir (41 % araon), agus sa Danmhairg (42 %). Is í an tSeicia an t-aon Bhallstát ina sáraíonn sciar na bhfreagróirí ar mian leo ról nach bhfuil chomh tábhachtach céanna a bheith ag Parlaimint na hEorpa (45 %) iad siúd ar mian leo ról níos tábhachtaí a bheith aici (41 %).</text:p>
      <text:p text:style-name="P27"/>
      <text:p text:style-name="P28"><draw:g text:anchor-type="paragraph" draw:z-index="69" draw:name="Forme71" draw:style-name="gr9"><draw:frame draw:style-name="gr65" draw:text-style-name="P105" svg:width="17.139cm" svg:height="7.801cm" svg:x="0cm" svg:y="1.6cm"><draw:image xlink:href="Pictures/1000000000000825000003B5E3A0BD1C48C7362A.png" xlink:type="simple" xlink:show="embed" xlink:actuate="onLoad" draw:mime-type="image/png"><text:p/></draw:image></draw:frame><draw:g draw:style-name="gr4"><draw:frame draw:style-name="gr66" draw:text-style-name="P105" svg:width="13.101cm" svg:height="0.399cm" draw:transform="rotate (-3.14159265358979) translate (13.4849305555556cm 10.0982638888889cm)"><draw:image xlink:href="Pictures/100000000000036C0000000E5D53C680C9E9AB3D.png" xlink:type="simple" xlink:show="embed" xlink:actuate="onLoad" draw:mime-type="image/png"><text:p/></draw:image></draw:frame><draw:frame draw:style-name="gr67" draw:text-style-name="P108" svg:width="2.488cm" svg:height="0.578cm" svg:x="0.185cm" svg:y="10.065cm"><draw:text-box><text:p text:style-name="P106"><text:span text:style-name="T41">Níos tábhachtaí</text:span></text:p></draw:text-box></draw:frame><draw:frame draw:style-name="gr68" draw:text-style-name="P108" svg:width="2.366cm" svg:height="0.578cm" svg:x="3.32cm" svg:y="10.095cm"><draw:text-box><text:p text:style-name="P106"><text:span text:style-name="T41">Gan tábhacht</text:span></text:p></draw:text-box></draw:frame><draw:frame draw:style-name="gr69" draw:text-style-name="P108" svg:width="6.414cm" svg:height="0.902cm" svg:x="6.172cm" svg:y="10.095cm"><draw:text-box><text:p text:style-name="P106"><text:span text:style-name="T41">Níl aon athrú / Mar atá sé anois (SPONTANEOUS)</text:span></text:p></draw:text-box></draw:frame><draw:frame draw:style-name="gr70" draw:text-style-name="P108" svg:width="1.976cm" svg:height="0.902cm" svg:x="12.809cm" svg:y="10.065cm"><draw:text-box><text:p text:style-name="P106"><text:span text:style-name="T41">Níl a fhios agam</text:span></text:p></draw:text-box></draw:frame></draw:g><draw:frame draw:style-name="gr71" draw:text-style-name="P108" svg:width="16.689cm" svg:height="0.902cm" svg:x="0.198cm" svg:y="0.111cm"><draw:text-box><text:p text:style-name="P106"><text:span text:style-name="T41">CA3 Ar mhaith leat go pearsanta go mbeadh ról níos tábhachtaí nó ról nach bhfuil chomh tábhachtach céanna ag Parlaimint na hEorpa? (%)</text:span></text:p></draw:text-box></draw:frame></draw:g></text:p>
      <text:p text:style-name="P27">Tá éagsúlacht sna roghanna maidir le ról Pharlaimint na hEorpa i measc grúpaí sochdhéimeagrafacha agus dearcaidh, cé go dtacaíonn tromlach soiléir i ngach catagóir le ról níos tábhachtaí.</text:p>
      <text:p text:style-name="P27">Tá difríochtaí de réir inscne teoranta. Léiríonn fir agus mná leibhéil chomhchosúla tacaíochta chun ról na Parlaiminte a neartú (59 % agus 60 % faoi seach). Mar sin féin, tá beagán níos mó seans ann go mbeidh fir i bhfabhar ról nach bhfuil chomh tábhachtach céanna (28 % vs 22 %), agus tá beagán níos mó seans ann nach roghnóidh mná aon athrú (11 % vs 9 %) agus go gcuirfidh siad neamhchinnteacht in iúl (7 % vs 4 %).</text:p>
      <text:p text:style-name="P27">Tá difríochtaí níos suntasaí le feiceáil ar fud aoisghrúpaí. Is iad freagróirí óga (15–24) is mó a thacaíonn le ról níos láidre (66 %) agus is lú an seans go mbeidh siad i bhfabhar ról laghdaithe (15 %). Os a choinne sin, laghdaíonn an tacaíocht de réir aoise, ag titim go 56 % i measc daoine atá 55+ bliana d’aois, agus méadaíonn an sciar atá i bhfabhar ról nach bhfuil chomh tábhachtach céanna go 28 %. Tugann sé sin le fios go bhfuil claonadh níos mó ag Eorpaigh óga tacú le Parlaimint na hEorpa níos láidre, cé go bhfuil grúpaí níos sine níos deighilte.</text:p>
      <text:p text:style-name="P27">Tá difríochtaí de réir leibhéal oideachais soiléir freisin. Méadaíonn tacaíocht do ról níos tábhachtaí le gnóthachtáil oideachais, ó 54% i measc iad siúd a bhfuil leibhéal íseal oideachais acu go 66% i measc daoine ardoilte. Os a choinne sin, is airde an tosaíocht do ról nach bhfuil chomh tábhachtach i measc freagróirí ar bheagán oideachais (27 %) agus is ísle i measc na bhfreagróirí ardoilte (19 %), rud a léiríonn nasc láidir idir an t-oideachas agus tacaíocht chun an Pharlaimint a neartú.</text:p>
      <text:p text:style-name="P27">Breathnaítear ar chaidreamh láidir le staid airgeadais na bhfreagróirí. I measc na ndaoine sin a mbíonn deacrachtaí acu a mbillí a íoc an chuid is mó den am, titeann an tacaíocht do ról níos láidre go 52 %, agus ardaíonn an sciar atá i bhfabhar ról nach bhfuil chomh tábhachtach céanna go 30 %. I gcodarsnacht leis sin, i measc na ndaoine sin nach mbíonn deacrachtaí den sórt sin acu <text:soft-page-break/>riamh nó nach mbíonn deacrachtaí den sórt sin acu riamh, tá an tacaíocht níos airde (60%) agus tá an freasúra níos ísle (24%). Léiríonn sé sin go bhfuil baint ag leochaileacht eacnamaíoch le tuairimí níos criticiúla maidir le ról na Parlaiminte a leathnú.</text:p>
      <text:p text:style-name="P27">I measc na bhfreagróirí a bhfuil íomhá dhearfach acu den Aontas, tacaíonn 78 % acu le ról níos tábhachtaí do Pharlaimint na hEorpa, agus níl ach 8 % acu i bhfabhar ról nach bhfuil chomh tábhachtach céanna. Os a choinne sin, i measc na ndaoine sin a bhfuil íomhá dhiúltach acu ar AE, titeann an tacaíocht go géar go 28%, agus b’fhearr le tromlach (64%) go mbeadh ról nach bhfuil chomh tábhachtach céanna ag an bParlaimint.</text:p>
      <text:p text:style-name="P27">Tá na difríochtaí de réir uirbiú suibiachtúil measartha ach comhsheasmhach. Is mó seans go dtacóidh freagróirí i mbailte móra (64 %) le ról níos láidre ná iad siúd i mbailte beaga nó meánmhéide (59 %) agus i gceantair thuaithe (56 %), áit a bhfuil tacaíocht níos ísle agus inar fearr leo ról laghdaithe beagán níos airde. Tugann sé sin le fios go bhfuil tacaíocht beagán níos láidre ann i dtimpeallachtaí níos uirbí.</text:p>
      <text:p text:style-name="P27">Ar an iomlán, cé go bhfuil tromlaigh ar fud na ngrúpaí uile i bhfabhar ról Pharlaimint na hEorpa a neartú, tá éagsúlacht sa leibhéal tacaíochta. Go háirithe, is iad freagróirí níos óige, níos oilte, níos sláine ó thaobh an gheilleagair de, agus ar son an Aontais is mó a thacaíonn leo, ach tá grúpaí níos sine, níos leochailí, níos lú oideachais, agus níos criticiúla níos faichillí nó níos scoilte.</text:p>
      <text:p text:style-name="P27"/>
      <table:table table:name="Tableau28" table:style-name="Tableau28">
        <table:table-column table:style-name="Tableau28.A"/>
        <table:table-column table:style-name="Tableau28.B"/>
        <table:table-column table:style-name="Tableau28.C"/>
        <table:table-column table:style-name="Tableau28.D"/>
        <table:table-column table:style-name="Tableau28.E"/>
        <table:table-row>
          <table:table-cell table:style-name="Tableau28.A1" table:number-columns-spanned="5" office:value-type="string">
            <text:p text:style-name="P80">CA3 Ar mhaith leat go pearsanta go mbeadh ról níos tábhachtaí nó ról nach bhfuil chomh tábhachtach céanna ag Parlaimint na hEorpa? (% - AE)</text:p>
          </table:table-cell>
          <table:covered-table-cell/>
          <table:covered-table-cell/>
          <table:covered-table-cell/>
          <table:covered-table-cell/>
        </table:table-row>
        <table:table-row>
          <table:table-cell table:style-name="Tableau28.A1" office:value-type="string">
            <text:p text:style-name="P85"/>
          </table:table-cell>
          <table:table-cell table:style-name="Tableau28.A1" office:value-type="string">
            <text:p text:style-name="P84">Níos tábhachtaí</text:p>
          </table:table-cell>
          <table:table-cell table:style-name="Tableau28.A1" office:value-type="string">
            <text:p text:style-name="P84">Níos lú tábhachta</text:p>
          </table:table-cell>
          <table:table-cell table:style-name="Tableau28.A1" office:value-type="string">
            <text:p text:style-name="P84">Gan athrú / Mar atá sé anois (SPONTANEOUS)</text:p>
          </table:table-cell>
          <table:table-cell table:style-name="Tableau28.A1" office:value-type="string">
            <text:p text:style-name="P84">Níl a fhios agam</text:p>
          </table:table-cell>
        </table:table-row>
        <table:table-row>
          <table:table-cell table:style-name="Tableau28.A1" office:value-type="string">
            <text:p text:style-name="P80">AE27 </text:p>
          </table:table-cell>
          <table:table-cell table:style-name="Tableau28.B3" office:value-type="float" office:value="60">
            <text:p text:style-name="P84">60</text:p>
          </table:table-cell>
          <table:table-cell table:style-name="Tableau28.B3" office:value-type="float" office:value="25">
            <text:p text:style-name="P84">25</text:p>
          </table:table-cell>
          <table:table-cell table:style-name="Tableau28.B3" office:value-type="float" office:value="10">
            <text:p text:style-name="P84">10</text:p>
          </table:table-cell>
          <table:table-cell table:style-name="Tableau28.B3" office:value-type="float" office:value="5">
            <text:p text:style-name="P84">5</text:p>
          </table:table-cell>
        </table:table-row>
        <table:table-row>
          <table:table-cell table:style-name="Tableau28.A4" table:number-columns-spanned="5" office:value-type="string">
            <text:p text:style-name="P71">Inscne</text:p>
          </table:table-cell>
          <table:covered-table-cell/>
          <table:covered-table-cell/>
          <table:covered-table-cell/>
          <table:covered-table-cell/>
        </table:table-row>
        <table:table-row>
          <table:table-cell table:style-name="Tableau28.A1" office:value-type="string">
            <text:p text:style-name="P80">Fear </text:p>
          </table:table-cell>
          <table:table-cell table:style-name="Tableau28.B3" office:value-type="float" office:value="59">
            <text:p text:style-name="P84">59</text:p>
          </table:table-cell>
          <table:table-cell table:style-name="Tableau28.B3" office:value-type="float" office:value="28">
            <text:p text:style-name="P84">28</text:p>
          </table:table-cell>
          <table:table-cell table:style-name="Tableau28.B3" office:value-type="float" office:value="9">
            <text:p text:style-name="P84">9</text:p>
          </table:table-cell>
          <table:table-cell table:style-name="Tableau28.B3" office:value-type="float" office:value="4">
            <text:p text:style-name="P84">4</text:p>
          </table:table-cell>
        </table:table-row>
        <table:table-row>
          <table:table-cell table:style-name="Tableau28.A1" office:value-type="string">
            <text:p text:style-name="P80">Bean </text:p>
          </table:table-cell>
          <table:table-cell table:style-name="Tableau28.B3" office:value-type="float" office:value="60">
            <text:p text:style-name="P84">60</text:p>
          </table:table-cell>
          <table:table-cell table:style-name="Tableau28.B3" office:value-type="float" office:value="22">
            <text:p text:style-name="P84">22</text:p>
          </table:table-cell>
          <table:table-cell table:style-name="Tableau28.B3" office:value-type="float" office:value="11">
            <text:p text:style-name="P84">11</text:p>
          </table:table-cell>
          <table:table-cell table:style-name="Tableau28.B3" office:value-type="float" office:value="7">
            <text:p text:style-name="P84">7</text:p>
          </table:table-cell>
        </table:table-row>
        <table:table-row>
          <table:table-cell table:style-name="Tableau28.A4" table:number-columns-spanned="5" office:value-type="string">
            <text:p text:style-name="P71">Aois</text:p>
          </table:table-cell>
          <table:covered-table-cell/>
          <table:covered-table-cell/>
          <table:covered-table-cell/>
          <table:covered-table-cell/>
        </table:table-row>
        <table:table-row>
          <table:table-cell table:style-name="Tableau28.A1" office:value-type="string">
            <text:p text:style-name="P80">15- 24 </text:p>
          </table:table-cell>
          <table:table-cell table:style-name="Tableau28.B3" office:value-type="float" office:value="66">
            <text:p text:style-name="P84">66</text:p>
          </table:table-cell>
          <table:table-cell table:style-name="Tableau28.B3" office:value-type="float" office:value="15">
            <text:p text:style-name="P84">15</text:p>
          </table:table-cell>
          <table:table-cell table:style-name="Tableau28.B3" office:value-type="float" office:value="11">
            <text:p text:style-name="P84">11</text:p>
          </table:table-cell>
          <table:table-cell table:style-name="Tableau28.B3" office:value-type="float" office:value="8">
            <text:p text:style-name="P84">8</text:p>
          </table:table-cell>
        </table:table-row>
        <table:table-row>
          <table:table-cell table:style-name="Tableau28.A1" office:value-type="string">
            <text:p text:style-name="P80">25—39 </text:p>
          </table:table-cell>
          <table:table-cell table:style-name="Tableau28.B3" office:value-type="float" office:value="64">
            <text:p text:style-name="P84">64</text:p>
          </table:table-cell>
          <table:table-cell table:style-name="Tableau28.B3" office:value-type="float" office:value="22">
            <text:p text:style-name="P84">22</text:p>
          </table:table-cell>
          <table:table-cell table:style-name="Tableau28.B3" office:value-type="float" office:value="9">
            <text:p text:style-name="P84">9</text:p>
          </table:table-cell>
          <table:table-cell table:style-name="Tableau28.B3" office:value-type="float" office:value="5">
            <text:p text:style-name="P84">5</text:p>
          </table:table-cell>
        </table:table-row>
        <table:table-row>
          <table:table-cell table:style-name="Tableau28.A1" office:value-type="string">
            <text:p text:style-name="P80">40-54 </text:p>
          </table:table-cell>
          <table:table-cell table:style-name="Tableau28.B3" office:value-type="float" office:value="59">
            <text:p text:style-name="P84">59</text:p>
          </table:table-cell>
          <table:table-cell table:style-name="Tableau28.B3" office:value-type="float" office:value="27">
            <text:p text:style-name="P84">27</text:p>
          </table:table-cell>
          <table:table-cell table:style-name="Tableau28.B3" office:value-type="float" office:value="10">
            <text:p text:style-name="P84">10</text:p>
          </table:table-cell>
          <table:table-cell table:style-name="Tableau28.B3" office:value-type="float" office:value="4">
            <text:p text:style-name="P84">4</text:p>
          </table:table-cell>
        </table:table-row>
        <table:table-row>
          <table:table-cell table:style-name="Tableau28.A1" office:value-type="string">
            <text:p text:style-name="P80">&gt;=55</text:p>
          </table:table-cell>
          <table:table-cell table:style-name="Tableau28.B3" office:value-type="float" office:value="56">
            <text:p text:style-name="P84">56</text:p>
          </table:table-cell>
          <table:table-cell table:style-name="Tableau28.B3" office:value-type="float" office:value="28">
            <text:p text:style-name="P84">28</text:p>
          </table:table-cell>
          <table:table-cell table:style-name="Tableau28.B3" office:value-type="float" office:value="11">
            <text:p text:style-name="P84">11</text:p>
          </table:table-cell>
          <table:table-cell table:style-name="Tableau28.B3" office:value-type="float" office:value="5">
            <text:p text:style-name="P84">5</text:p>
          </table:table-cell>
        </table:table-row>
        <table:table-row>
          <table:table-cell table:style-name="Tableau28.A4" table:number-columns-spanned="5" office:value-type="string">
            <text:p text:style-name="P71">Leibhéal oideachais</text:p>
          </table:table-cell>
          <table:covered-table-cell/>
          <table:covered-table-cell/>
          <table:covered-table-cell/>
          <table:covered-table-cell/>
        </table:table-row>
        <table:table-row>
          <table:table-cell table:style-name="Tableau28.A1" office:value-type="string">
            <text:p text:style-name="P80">Leibhéal íseal oideachais (ISCED 0- 2) </text:p>
          </table:table-cell>
          <table:table-cell table:style-name="Tableau28.B3" office:value-type="float" office:value="54">
            <text:p text:style-name="P84">54</text:p>
          </table:table-cell>
          <table:table-cell table:style-name="Tableau28.B3" office:value-type="float" office:value="27">
            <text:p text:style-name="P84">27</text:p>
          </table:table-cell>
          <table:table-cell table:style-name="Tableau28.B3" office:value-type="float" office:value="10">
            <text:p text:style-name="P84">10</text:p>
          </table:table-cell>
          <table:table-cell table:style-name="Tableau28.B3" office:value-type="float" office:value="9">
            <text:p text:style-name="P84">9</text:p>
          </table:table-cell>
        </table:table-row>
        <table:table-row>
          <table:table-cell table:style-name="Tableau28.A1" office:value-type="string">
            <text:p text:style-name="P80">Meánleibhéal oideachais (ISCED 3—4) </text:p>
          </table:table-cell>
          <table:table-cell table:style-name="Tableau28.B3" office:value-type="float" office:value="59">
            <text:p text:style-name="P84">59</text:p>
          </table:table-cell>
          <table:table-cell table:style-name="Tableau28.B3" office:value-type="float" office:value="27">
            <text:p text:style-name="P84">27</text:p>
          </table:table-cell>
          <table:table-cell table:style-name="Tableau28.B3" office:value-type="float" office:value="10">
            <text:p text:style-name="P84">10</text:p>
          </table:table-cell>
          <table:table-cell table:style-name="Tableau28.B3" office:value-type="float" office:value="4">
            <text:p text:style-name="P84">4</text:p>
          </table:table-cell>
        </table:table-row>
        <table:table-row>
          <table:table-cell table:style-name="Tableau28.A1" office:value-type="string">
            <text:p text:style-name="P80">Ardleibhéal oideachais (ISCED 5-8) </text:p>
          </table:table-cell>
          <table:table-cell table:style-name="Tableau28.B3" office:value-type="float" office:value="66">
            <text:p text:style-name="P84">66</text:p>
          </table:table-cell>
          <table:table-cell table:style-name="Tableau28.B3" office:value-type="float" office:value="19">
            <text:p text:style-name="P84">19</text:p>
          </table:table-cell>
          <table:table-cell table:style-name="Tableau28.B3" office:value-type="float" office:value="10">
            <text:p text:style-name="P84">10</text:p>
          </table:table-cell>
          <table:table-cell table:style-name="Tableau28.B3" office:value-type="float" office:value="5">
            <text:p text:style-name="P84">5</text:p>
          </table:table-cell>
        </table:table-row>
        <table:table-row>
          <table:table-cell table:style-name="Tableau28.A4" table:number-columns-spanned="5" office:value-type="string">
            <text:p text:style-name="P71">Catagóir shochghairmiúil</text:p>
          </table:table-cell>
          <table:covered-table-cell/>
          <table:covered-table-cell/>
          <table:covered-table-cell/>
          <table:covered-table-cell/>
        </table:table-row>
        <table:table-row>
          <table:table-cell table:style-name="Tableau28.A1" office:value-type="string">
            <text:p text:style-name="P80">Féinfhostaithe </text:p>
          </table:table-cell>
          <table:table-cell table:style-name="Tableau28.B3" office:value-type="float" office:value="57">
            <text:p text:style-name="P84">57</text:p>
          </table:table-cell>
          <table:table-cell table:style-name="Tableau28.B3" office:value-type="float" office:value="28">
            <text:p text:style-name="P84">28</text:p>
          </table:table-cell>
          <table:table-cell table:style-name="Tableau28.B3" office:value-type="float" office:value="12">
            <text:p text:style-name="P84">12</text:p>
          </table:table-cell>
          <table:table-cell table:style-name="Tableau28.B3" office:value-type="float" office:value="3">
            <text:p text:style-name="P84">3</text:p>
          </table:table-cell>
        </table:table-row>
        <table:table-row>
          <table:table-cell table:style-name="Tableau28.A1" office:value-type="string">
            <text:p text:style-name="P80">Bainisteoirí </text:p>
          </table:table-cell>
          <table:table-cell table:style-name="Tableau28.B3" office:value-type="float" office:value="65">
            <text:p text:style-name="P84">65</text:p>
          </table:table-cell>
          <table:table-cell table:style-name="Tableau28.B3" office:value-type="float" office:value="21">
            <text:p text:style-name="P84">21</text:p>
          </table:table-cell>
          <table:table-cell table:style-name="Tableau28.B3" office:value-type="float" office:value="11">
            <text:p text:style-name="P84">11</text:p>
          </table:table-cell>
          <table:table-cell table:style-name="Tableau28.B3" office:value-type="float" office:value="3">
            <text:p text:style-name="P84">3</text:p>
          </table:table-cell>
        </table:table-row>
        <table:table-row>
          <table:table-cell table:style-name="Tableau28.A1" office:value-type="string">
            <text:p text:style-name="P80">Coiléir bhána eile </text:p>
          </table:table-cell>
          <table:table-cell table:style-name="Tableau28.B3" office:value-type="float" office:value="63">
            <text:p text:style-name="P84">63</text:p>
          </table:table-cell>
          <table:table-cell table:style-name="Tableau28.B3" office:value-type="float" office:value="25">
            <text:p text:style-name="P84">25</text:p>
          </table:table-cell>
          <table:table-cell table:style-name="Tableau28.B3" office:value-type="float" office:value="9">
            <text:p text:style-name="P84">9</text:p>
          </table:table-cell>
          <table:table-cell table:style-name="Tableau28.B3" office:value-type="float" office:value="3">
            <text:p text:style-name="P84">3</text:p>
          </table:table-cell>
        </table:table-row>
        <table:table-row>
          <table:table-cell table:style-name="Tableau28.A1" office:value-type="string">
            <text:p text:style-name="P80">Oibrithe láimhe </text:p>
          </table:table-cell>
          <table:table-cell table:style-name="Tableau28.B3" office:value-type="float" office:value="58">
            <text:p text:style-name="P84">58</text:p>
          </table:table-cell>
          <table:table-cell table:style-name="Tableau28.B3" office:value-type="float" office:value="27">
            <text:p text:style-name="P84">27</text:p>
          </table:table-cell>
          <table:table-cell table:style-name="Tableau28.B3" office:value-type="float" office:value="9">
            <text:p text:style-name="P84">9</text:p>
          </table:table-cell>
          <table:table-cell table:style-name="Tableau28.B3" office:value-type="float" office:value="6">
            <text:p text:style-name="P84">6</text:p>
          </table:table-cell>
        </table:table-row>
        <table:table-row>
          <table:table-cell table:style-name="Tableau28.A1" office:value-type="string">
            <text:p text:style-name="P80">Daoine tí </text:p>
          </table:table-cell>
          <table:table-cell table:style-name="Tableau28.B3" office:value-type="float" office:value="60">
            <text:p text:style-name="P84">60</text:p>
          </table:table-cell>
          <table:table-cell table:style-name="Tableau28.B3" office:value-type="float" office:value="21">
            <text:p text:style-name="P84">21</text:p>
          </table:table-cell>
          <table:table-cell table:style-name="Tableau28.B3" office:value-type="float" office:value="11">
            <text:p text:style-name="P84">11</text:p>
          </table:table-cell>
          <table:table-cell table:style-name="Tableau28.B3" office:value-type="float" office:value="8">
            <text:p text:style-name="P84">8</text:p>
          </table:table-cell>
        </table:table-row>
        <table:table-row>
          <table:table-cell table:style-name="Tableau28.A1" office:value-type="string">
            <text:p text:style-name="P80">Dífhostaithe </text:p>
          </table:table-cell>
          <table:table-cell table:style-name="Tableau28.B3" office:value-type="float" office:value="60">
            <text:p text:style-name="P84">60</text:p>
          </table:table-cell>
          <table:table-cell table:style-name="Tableau28.B3" office:value-type="float" office:value="23">
            <text:p text:style-name="P84">23</text:p>
          </table:table-cell>
          <table:table-cell table:style-name="Tableau28.B3" office:value-type="float" office:value="9">
            <text:p text:style-name="P84">9</text:p>
          </table:table-cell>
          <table:table-cell table:style-name="Tableau28.B3" office:value-type="float" office:value="8">
            <text:p text:style-name="P84">8</text:p>
          </table:table-cell>
        </table:table-row>
        <table:table-row>
          <table:table-cell table:style-name="Tableau28.A1" office:value-type="string">
            <text:p text:style-name="P80">Ar scor</text:p>
          </table:table-cell>
          <table:table-cell table:style-name="Tableau28.B3" office:value-type="float" office:value="54">
            <text:p text:style-name="P84">54</text:p>
          </table:table-cell>
          <table:table-cell table:style-name="Tableau28.B3" office:value-type="float" office:value="29">
            <text:p text:style-name="P84">29</text:p>
          </table:table-cell>
          <table:table-cell table:style-name="Tableau28.B3" office:value-type="float" office:value="11">
            <text:p text:style-name="P84">11</text:p>
          </table:table-cell>
          <table:table-cell table:style-name="Tableau28.B3" office:value-type="float" office:value="6">
            <text:p text:style-name="P84">6</text:p>
          </table:table-cell>
        </table:table-row>
        <table:table-row>
          <table:table-cell table:style-name="Tableau28.A1" office:value-type="string">
            <text:p text:style-name="P80">Mic léinn </text:p>
          </table:table-cell>
          <table:table-cell table:style-name="Tableau28.B3" office:value-type="float" office:value="69">
            <text:p text:style-name="P84">69</text:p>
          </table:table-cell>
          <table:table-cell table:style-name="Tableau28.B3" office:value-type="float" office:value="14">
            <text:p text:style-name="P84">14</text:p>
          </table:table-cell>
          <table:table-cell table:style-name="Tableau28.B3" office:value-type="float" office:value="10">
            <text:p text:style-name="P84">10</text:p>
          </table:table-cell>
          <table:table-cell table:style-name="Tableau28.B3" office:value-type="float" office:value="7">
            <text:p text:style-name="P84">7</text:p>
          </table:table-cell>
        </table:table-row>
        <table:table-row>
          <table:table-cell table:style-name="Tableau28.A4" table:number-columns-spanned="5" office:value-type="string">
            <text:p text:style-name="P71">Deacrachtaí billí a íoc </text:p>
          </table:table-cell>
          <table:covered-table-cell/>
          <table:covered-table-cell/>
          <table:covered-table-cell/>
          <table:covered-table-cell/>
        </table:table-row>
        <table:table-row>
          <table:table-cell table:style-name="Tableau28.A1" office:value-type="string">
            <text:p text:style-name="P80">An chuid is mó den am </text:p>
          </table:table-cell>
          <table:table-cell table:style-name="Tableau28.B3" office:value-type="float" office:value="52">
            <text:p text:style-name="P84">52</text:p>
          </table:table-cell>
          <table:table-cell table:style-name="Tableau28.B3" office:value-type="float" office:value="30">
            <text:p text:style-name="P84">30</text:p>
          </table:table-cell>
          <table:table-cell table:style-name="Tableau28.B3" office:value-type="float" office:value="9">
            <text:p text:style-name="P84">9</text:p>
          </table:table-cell>
          <table:table-cell table:style-name="Tableau28.B3" office:value-type="float" office:value="9">
            <text:p text:style-name="P84">9</text:p>
          </table:table-cell>
        </table:table-row>
        <table:table-row>
          <table:table-cell table:style-name="Tableau28.A1" office:value-type="string">
            <text:p text:style-name="P80">Ó am go ham </text:p>
          </table:table-cell>
          <table:table-cell table:style-name="Tableau28.B3" office:value-type="float" office:value="59">
            <text:p text:style-name="P84">59</text:p>
          </table:table-cell>
          <table:table-cell table:style-name="Tableau28.B3" office:value-type="float" office:value="26">
            <text:p text:style-name="P84">26</text:p>
          </table:table-cell>
          <table:table-cell table:style-name="Tableau28.B3" office:value-type="float" office:value="9">
            <text:p text:style-name="P84">9</text:p>
          </table:table-cell>
          <table:table-cell table:style-name="Tableau28.B3" office:value-type="float" office:value="6">
            <text:p text:style-name="P84">6</text:p>
          </table:table-cell>
        </table:table-row>
        <table:table-row>
          <table:table-cell table:style-name="Tableau28.A1" office:value-type="string">
            <text:p text:style-name="P80">Beagnach riamh / Riamh </text:p>
          </table:table-cell>
          <table:table-cell table:style-name="Tableau28.B3" office:value-type="float" office:value="60">
            <text:p text:style-name="P84">60</text:p>
          </table:table-cell>
          <table:table-cell table:style-name="Tableau28.B3" office:value-type="float" office:value="24">
            <text:p text:style-name="P84">24</text:p>
          </table:table-cell>
          <table:table-cell table:style-name="Tableau28.B3" office:value-type="float" office:value="11">
            <text:p text:style-name="P84">11</text:p>
          </table:table-cell>
          <table:table-cell table:style-name="Tableau28.B3" office:value-type="float" office:value="5">
            <text:p text:style-name="P84">5</text:p>
          </table:table-cell>
        </table:table-row>
        <table:table-row>
          <table:table-cell table:style-name="Tableau28.A4" table:number-columns-spanned="5" office:value-type="string">
            <text:p text:style-name="P71">Uirbiú suibiachtúil </text:p>
          </table:table-cell>
          <table:covered-table-cell/>
          <table:covered-table-cell/>
          <table:covered-table-cell/>
          <table:covered-table-cell/>
        </table:table-row>
        <table:table-row>
          <table:table-cell table:style-name="Tableau28.A1" office:value-type="string">
            <text:p text:style-name="P80">Ceantar tuaithe nó sráidbhaile </text:p>
          </table:table-cell>
          <table:table-cell table:style-name="Tableau28.B3" office:value-type="float" office:value="56">
            <text:p text:style-name="P84">56</text:p>
          </table:table-cell>
          <table:table-cell table:style-name="Tableau28.B3" office:value-type="float" office:value="27">
            <text:p text:style-name="P84">27</text:p>
          </table:table-cell>
          <table:table-cell table:style-name="Tableau28.B3" office:value-type="float" office:value="11">
            <text:p text:style-name="P84">11</text:p>
          </table:table-cell>
          <table:table-cell table:style-name="Tableau28.B3" office:value-type="float" office:value="6">
            <text:p text:style-name="P84">6</text:p>
          </table:table-cell>
        </table:table-row>
        <table:table-row>
          <table:table-cell table:style-name="Tableau28.A1" office:value-type="string">
            <text:p text:style-name="P80">Baile beag nó meánmhéide </text:p>
          </table:table-cell>
          <table:table-cell table:style-name="Tableau28.B3" office:value-type="float" office:value="59">
            <text:p text:style-name="P84">59</text:p>
          </table:table-cell>
          <table:table-cell table:style-name="Tableau28.B3" office:value-type="float" office:value="25">
            <text:p text:style-name="P84">25</text:p>
          </table:table-cell>
          <table:table-cell table:style-name="Tableau28.B3" office:value-type="float" office:value="10">
            <text:p text:style-name="P84">10</text:p>
          </table:table-cell>
          <table:table-cell table:style-name="Tableau28.B3" office:value-type="float" office:value="6">
            <text:p text:style-name="P84">6</text:p>
          </table:table-cell>
        </table:table-row>
        <table:table-row>
          <table:table-cell table:style-name="Tableau28.A1" office:value-type="string">
            <text:p text:style-name="P80">Baile mór </text:p>
          </table:table-cell>
          <table:table-cell table:style-name="Tableau28.B3" office:value-type="float" office:value="64">
            <text:p text:style-name="P84">64</text:p>
          </table:table-cell>
          <table:table-cell table:style-name="Tableau28.B3" office:value-type="float" office:value="22">
            <text:p text:style-name="P84">22</text:p>
          </table:table-cell>
          <table:table-cell table:style-name="Tableau28.B3" office:value-type="float" office:value="10">
            <text:p text:style-name="P84">10</text:p>
          </table:table-cell>
          <table:table-cell table:style-name="Tableau28.B3" office:value-type="float" office:value="4">
            <text:p text:style-name="P84">4</text:p>
          </table:table-cell>
        </table:table-row>
        <table:table-row>
          <table:table-cell table:style-name="Tableau28.A4" table:number-columns-spanned="5" office:value-type="string">
            <text:p text:style-name="P71">Íomhá den Aontas Eorpach </text:p>
          </table:table-cell>
          <table:covered-table-cell/>
          <table:covered-table-cell/>
          <table:covered-table-cell/>
          <table:covered-table-cell/>
        </table:table-row>
        <table:table-row>
          <table:table-cell table:style-name="Tableau28.A1" office:value-type="string">
            <text:p text:style-name="P80">Dearfach </text:p>
          </table:table-cell>
          <table:table-cell table:style-name="Tableau28.B3" office:value-type="float" office:value="78">
            <text:p text:style-name="P84">78</text:p>
          </table:table-cell>
          <table:table-cell table:style-name="Tableau28.B3" office:value-type="float" office:value="8">
            <text:p text:style-name="P84">8</text:p>
          </table:table-cell>
          <table:table-cell table:style-name="Tableau28.B3" office:value-type="float" office:value="10">
            <text:p text:style-name="P84">10</text:p>
          </table:table-cell>
          <table:table-cell table:style-name="Tableau28.B3" office:value-type="float" office:value="4">
            <text:p text:style-name="P84">4</text:p>
          </table:table-cell>
        </table:table-row>
        <table:table-row>
          <table:table-cell table:style-name="Tableau28.A1" office:value-type="string">
            <text:p text:style-name="P80">Neodrach </text:p>
          </table:table-cell>
          <table:table-cell table:style-name="Tableau28.B3" office:value-type="float" office:value="48">
            <text:p text:style-name="P84">48</text:p>
          </table:table-cell>
          <table:table-cell table:style-name="Tableau28.B3" office:value-type="float" office:value="30">
            <text:p text:style-name="P84">30</text:p>
          </table:table-cell>
          <table:table-cell table:style-name="Tableau28.B3" office:value-type="float" office:value="14">
            <text:p text:style-name="P84">14</text:p>
          </table:table-cell>
          <table:table-cell table:style-name="Tableau28.B3" office:value-type="float" office:value="8">
            <text:p text:style-name="P84">8</text:p>
          </table:table-cell>
        </table:table-row>
        <table:table-row>
          <table:table-cell table:style-name="Tableau28.A1" office:value-type="string">
            <text:p text:style-name="P80">Diúltach </text:p>
          </table:table-cell>
          <table:table-cell table:style-name="Tableau28.B3" office:value-type="float" office:value="28">
            <text:p text:style-name="P84">28</text:p>
          </table:table-cell>
          <table:table-cell table:style-name="Tableau28.B3" office:value-type="float" office:value="64">
            <text:p text:style-name="P84">64</text:p>
          </table:table-cell>
          <table:table-cell table:style-name="Tableau28.B3" office:value-type="float" office:value="4">
            <text:p text:style-name="P84">4</text:p>
          </table:table-cell>
          <table:table-cell table:style-name="Tableau28.B3" office:value-type="float" office:value="4">
            <text:p text:style-name="P84">4</text:p>
          </table:table-cell>
        </table:table-row>
        <table:table-row>
          <table:table-cell table:style-name="Tableau28.A4" table:number-columns-spanned="5" office:value-type="string">
            <text:p text:style-name="P71">Sástacht le cáilíocht na beatha </text:p>
          </table:table-cell>
          <table:covered-table-cell/>
          <table:covered-table-cell/>
          <table:covered-table-cell/>
          <table:covered-table-cell/>
        </table:table-row>
        <table:table-row>
          <table:table-cell table:style-name="Tableau28.A1" office:value-type="string">
            <text:p text:style-name="P80"><text:span text:style-name="T3">Sásta</text:span> </text:p>
          </table:table-cell>
          <table:table-cell table:style-name="Tableau28.B3" office:value-type="float" office:value="62">
            <text:p text:style-name="P84">62</text:p>
          </table:table-cell>
          <table:table-cell table:style-name="Tableau28.B3" office:value-type="float" office:value="23">
            <text:p text:style-name="P84">23</text:p>
          </table:table-cell>
          <table:table-cell table:style-name="Tableau28.B3" office:value-type="float" office:value="10">
            <text:p text:style-name="P84">10</text:p>
          </table:table-cell>
          <table:table-cell table:style-name="Tableau28.B3" office:value-type="float" office:value="5">
            <text:p text:style-name="P84">5</text:p>
          </table:table-cell>
        </table:table-row>
        <table:table-row>
          <table:table-cell table:style-name="Tableau28.A1" office:value-type="string">
            <text:p text:style-name="P80">Ní raibh mé <text:span text:style-name="T3">sásta</text:span> </text:p>
          </table:table-cell>
          <table:table-cell table:style-name="Tableau28.B3" office:value-type="float" office:value="49">
            <text:p text:style-name="P84">49</text:p>
          </table:table-cell>
          <table:table-cell table:style-name="Tableau28.B3" office:value-type="float" office:value="36">
            <text:p text:style-name="P84">36</text:p>
          </table:table-cell>
          <table:table-cell table:style-name="Tableau28.B3" office:value-type="float" office:value="8">
            <text:p text:style-name="P84">8</text:p>
          </table:table-cell>
          <table:table-cell table:style-name="Tableau28.B3" office:value-type="float" office:value="7">
            <text:p text:style-name="P84">7</text:p>
          </table:table-cell>
        </table:table-row>
      </table:table>
      <text:p text:style-name="P27"/>
      <text:h text:style-name="P16" text:outline-level="2"><text:bookmark-start text:name="__RefHeading___Toc316640_3078747257"/>Íomhá den Aontas Eorpach<text:bookmark-end text:name="__RefHeading___Toc316640_3078747257"/></text:h>
      <text:p text:style-name="P27">Chomh maith le measúnú a dhéanamh ar íomhá Pharlaimint na hEorpa, scrúdaítear sa roinn seo an dearcadh atá ag saoránaigh ar an Aontas Eorpach ar bhonn níos leithne. Iarradh ar fhreagróirí a chur in iúl an bhfuil íomhá dhearfach nó dhiúltach den Aontas acu. Ar an iomlán, léiríonn 50% de mhuintir na hEorpa íomhá dhearfach den Aontas, lena n-áirítear 42% a deir go bhfuil dearcadh measartha dearfach acu agus 8% an-dearfach. Fágann sé sin gurb é meon dearfach an measúnú foriomlán is minice agus léiríonn sé dearcadh fabhrach den chuid is mó ar an Aontas Eorpach.</text:p>
      <text:p text:style-name="P27">Ag an am céanna, tá tuairim neodrach ag 33 % de na freagróirí, rud a thugann le fios go bhfuil sciar suntasach d’Eorpaigh fós neamhchinnte nó measartha suite, seachas tuairimí láidre a chur in iúl.</text:p>
      <text:p text:style-name="P27">Os a choinne sin, léiríonn 17 % de na freagróirí íomhá dhiúltach den Aontas, lena n-áirítear 13 % tuairimí measartha diúltach agus 4 % tuairimí an-diúltach. Léiríonn sé seo go bhfuil tuairimí diúltacha go soiléir sa mhionlach.</text:p>
      <text:p text:style-name="P27">I gcomparáid leis an rabharta roimhe seo i mí na Samhna 2025, níor tháinig aon athrú ar gach catagóir freagraí, rud a léiríonn ardleibhéal cobhsaíochta i ndearcthaí foriomlána. </text:p>
      <text:p text:style-name="P27"><draw:g text:anchor-type="paragraph" draw:z-index="70" draw:name="Forme72" draw:style-name="gr9"><draw:frame draw:style-name="gr59" draw:text-style-name="P105" svg:width="7.813cm" svg:height="7.778cm" svg:x="8.789cm" svg:y="1.526cm"><draw:image xlink:href="Pictures/100000000000029C000002995B312B5D99E3D1AA.png" xlink:type="simple" xlink:show="embed" xlink:actuate="onLoad" draw:mime-type="image/png"><text:p/></draw:image></draw:frame><draw:frame draw:style-name="gr60" draw:text-style-name="P105" svg:width="0.932cm" svg:height="2.999cm" svg:x="8.886cm" svg:y="9.527cm"><draw:image xlink:href="Pictures/1000000000000047000000E5FE185F57772BB5DB.png" xlink:type="simple" xlink:show="embed" xlink:actuate="onLoad" draw:mime-type="image/png"><text:p/></draw:image></draw:frame><draw:frame draw:style-name="gr61" draw:text-style-name="P118" svg:width="6.4cm" svg:height="3.197cm" svg:x="9.701cm" svg:y="9.426cm"><draw:text-box><text:p text:style-name="P117"><text:span text:style-name="T41">An-dearfach</text:span></text:p><text:p text:style-name="P117"><text:span text:style-name="T41">An-dearfach</text:span></text:p><text:p text:style-name="P117"><text:span text:style-name="T41">Neodrach</text:span></text:p><text:p text:style-name="P117"><text:span text:style-name="T41">Cuibheasach diúltach</text:span></text:p><text:p text:style-name="P117"><text:span text:style-name="T41">An-diúltach</text:span></text:p><text:p text:style-name="P117"><text:span text:style-name="T41">Níl a fhios agam</text:span></text:p></draw:text-box></draw:frame><draw:frame draw:style-name="gr62" draw:text-style-name="P108" svg:width="6.201cm" svg:height="3.174cm" svg:x="0.101cm" svg:y="6.726cm"><draw:text-box><text:p text:style-name="P106"><text:span text:style-name="T41">An-dearfach</text:span> <text:span text:style-name="T41">=</text:span></text:p><text:p text:style-name="P106"><text:span text:style-name="T41">An-dearfach</text:span> <text:span text:style-name="T42">▲</text:span><text:span text:style-name="T45">1</text:span></text:p><text:p text:style-name="P106"><text:span text:style-name="T41">Neodrach</text:span> <text:span text:style-name="T42">▼</text:span><text:span text:style-name="T45">1</text:span></text:p><text:p text:style-name="P106"><text:span text:style-name="T41">Cuibheasach diúltach</text:span> <text:span text:style-name="T41">=</text:span></text:p><text:p text:style-name="P106"><text:span text:style-name="T41">An-diúltach</text:span> <text:span text:style-name="T41">=</text:span></text:p><text:p text:style-name="P106"><text:span text:style-name="T41">Níl a fhios agam</text:span> <text:span text:style-name="T41">=</text:span></text:p></draw:text-box></draw:frame><draw:frame draw:style-name="gr63" draw:text-style-name="P108" svg:width="5.501cm" svg:height="0.902cm" svg:x="0.501cm" svg:y="9.257cm"><draw:text-box><text:p text:style-name="P106"><text:span text:style-name="T42">▲▼</text:span><text:span text:style-name="T41">(Apr/Bealtaine 2026 - Samhain 2025) </text:span></text:p></draw:text-box></draw:frame><draw:frame draw:style-name="gr64" draw:text-style-name="P108" svg:width="16.701cm" svg:height="0.902cm" svg:x="0cm" svg:y="0.238cm"><draw:text-box><text:p text:style-name="P106"><text:span text:style-name="T41">D78 Go ginearálta, an bhfuil íomhá an-dearfach, measartha dearfach, neodrach, measartha diúltach nó an-diúltach ag an Aontas Eorpach duit? (AE27) (%)</text:span></text:p></draw:text-box></draw:frame></draw:g></text:p>
      <text:p text:style-name="P28">Mar is amhlaidh leis an dá tháscaire roimhe seo, léiríonn an treocht fhadtéarmach pictiúr níos dearfaí. Ó 2005 ar a laghad, tá sciar na bhfreagróirí a bhfuil íomhá dhearfach acu den Aontas Eorpach tar éis dul thar líon na dtuairimí diúltacha go seasta. Thairis sin, is iad braistintí dearfacha an fhreagairt is minice, agus sáraíonn siad tuairimí neodracha freisin, go comhsheasmhach ó bhí 2020 ann. Tá an leibhéal reatha cobhsaí agus ard i gcomparáid leis an tréimhse idir 2011 agus 2014 nuair nach raibh tuairim an phobail faoin AE chomh fabhrach céanna. </text:p>
      <text:p text:style-name="P27"><draw:g text:anchor-type="paragraph" draw:z-index="71" draw:name="Forme73" draw:style-name="gr9"><draw:frame draw:style-name="gr50" draw:text-style-name="P105" svg:width="17.306cm" svg:height="5.783cm" svg:x="0cm" svg:y="1.298cm"><draw:image xlink:href="Pictures/1000000000000826000002B906BB38ED308E0C74.png" xlink:type="simple" xlink:show="embed" xlink:actuate="onLoad" draw:mime-type="image/png"><text:p/></draw:image></draw:frame><draw:frame draw:style-name="gr51" draw:text-style-name="P108" svg:width="16.5cm" svg:height="0.902cm" svg:x="0.199cm" svg:y="0.079cm"><draw:text-box><text:p text:style-name="P106"><text:span text:style-name="T41">D78 Go ginearálta, an bhfuil íomhá an-dearfach, measartha dearfach, neodrach, measartha diúltach nó an-diúltach ag an Aontas Eorpach duit? (% - AE)</text:span></text:p></draw:text-box></draw:frame><draw:frame draw:style-name="gr52" draw:text-style-name="P107" svg:width="3.301cm" svg:height="0.902cm" svg:x="0.3cm" svg:y="7.179cm"><draw:text-box><text:p text:style-name="P106"><text:span text:style-name="T41">Bealtaine – Meitheamh. 2005</text:span></text:p></draw:text-box></draw:frame><draw:frame draw:style-name="gr53" draw:text-style-name="P107" svg:width="3.301cm" svg:height="0.902cm" svg:x="14.3cm" svg:y="7.279cm"><draw:text-box><text:p text:style-name="P106"><text:span text:style-name="T41">Aibreán - Bealtaine. 2026</text:span></text:p></draw:text-box></draw:frame><draw:frame draw:style-name="gr54" draw:text-style-name="P105" svg:width="14.103cm" svg:height="0.202cm" svg:x="0.397cm" svg:y="8.078cm"><draw:image xlink:href="Pictures/10000000000002D10000000C6EABEF73DD2F9E9D.png" xlink:type="simple" xlink:show="embed" xlink:actuate="onLoad" draw:mime-type="image/png"><text:p/></draw:image></draw:frame><draw:frame draw:style-name="gr55" draw:text-style-name="P108" svg:width="2.31cm" svg:height="0.902cm" svg:x="1.3cm" svg:y="8.009cm"><draw:text-box><text:p text:style-name="P106"><text:span text:style-name="T41">Iomlán ‘Deimhneach’</text:span></text:p></draw:text-box></draw:frame><draw:frame draw:style-name="gr56" draw:text-style-name="P108" svg:width="1.414cm" svg:height="0.902cm" svg:x="5.999cm" svg:y="7.979cm"><draw:text-box><text:p text:style-name="P106"><text:span text:style-name="T41">Neodrach</text:span></text:p></draw:text-box></draw:frame><draw:frame draw:style-name="gr57" draw:text-style-name="P108" svg:width="2.509cm" svg:height="0.902cm" svg:x="9.599cm" svg:y="7.879cm"><draw:text-box><text:p text:style-name="P106"><text:span text:style-name="T41">Iomlán ‘Diúltach’</text:span></text:p></draw:text-box></draw:frame><draw:frame draw:style-name="gr58" draw:text-style-name="P108" svg:width="1.895cm" svg:height="0.902cm" svg:x="14.499cm" svg:y="7.979cm"><draw:text-box><text:p text:style-name="P106"><text:span text:style-name="T41">Níl a fhios agam</text:span></text:p></draw:text-box></draw:frame></draw:g>Ar an leibhéal náisiúnta, tuairiscíonn leath na bhfreagróirí ar a laghad íomhá dhearfach den Aontas Eorpach i 17 mBallstát, agus is í íomhá dhearfach den Aontas an dearcadh is minice i 26 Bhallstát. Feictear na sciartha is airde de bhraistintí dearfacha sa tSualainn (71 %), sa Danmhairg (69 %), agus sa Phortaingéil (67 %).</text:p>
      <text:p text:style-name="P27">Os a choinne sin, tá na leibhéil is ísle de bhraistintí dearfacha le fáil sa tSeicia (34 %), sa Ghréig (37 %), agus sa Fhrainc (42 %). Is í an tSeicia an t-aon Bhallstát nach é an fhreagairt dhearfach an fhreagairt is minice ann: tá dearcadh neodrach ag tromlach coibhneasta na bhfreagróirí. Ní hí braistintí diúltacha an fhreagairt is minice riamh in aon Bhallstát. Tá éagsúlacht bheag sna tuairimí maidir le híomhá an Aontais Eorpaigh ar fud grúpaí sochdhéimeagrafacha agus dearcaidh, cé go bhfuil tuairimí dearfacha fós níos forleithne i mbeagnach gach catagóir ná tuairimí diúltacha, agus léiríonn sciar suntasach de na freagróirí tuairimí neodracha.</text:p>
      <text:p text:style-name="P27"/>
      <text:p text:style-name="P28"><draw:g text:anchor-type="paragraph" draw:z-index="72" draw:name="Forme74" draw:style-name="gr9"><draw:frame draw:style-name="gr43" draw:text-style-name="P105" svg:width="17.133cm" svg:height="7.737cm" svg:x="0.002cm" svg:y="1.097cm"><draw:image xlink:href="Pictures/1000000000000864000003CA4B8D22E1B57041F9.png" xlink:type="simple" xlink:show="embed" xlink:actuate="onLoad" draw:mime-type="image/png"><text:p/></draw:image></draw:frame><draw:g draw:style-name="gr4"><draw:frame draw:style-name="gr44" draw:text-style-name="P105" svg:width="14.103cm" svg:height="0.466cm" svg:x="0.734cm" svg:y="9.068cm"><draw:image xlink:href="Pictures/10000000000002D10000000C6EABEF73DD2F9E9D.png" xlink:type="simple" xlink:show="embed" xlink:actuate="onLoad" draw:mime-type="image/png"><text:p/></draw:image></draw:frame><draw:frame draw:style-name="gr45" draw:text-style-name="P108" svg:width="2.311cm" svg:height="0.902cm" svg:x="1.635cm" svg:y="8.974cm"><draw:text-box><text:p text:style-name="P106"><text:span text:style-name="T41">Iomlán ‘Deimhneach’</text:span></text:p></draw:text-box></draw:frame><draw:frame draw:style-name="gr46" draw:text-style-name="P108" svg:width="1.414cm" svg:height="0.902cm" svg:x="6.336cm" svg:y="8.936cm"><draw:text-box><text:p text:style-name="P106"><text:span text:style-name="T41">Neodrach</text:span></text:p></draw:text-box></draw:frame><draw:frame draw:style-name="gr47" draw:text-style-name="P108" svg:width="2.509cm" svg:height="0.902cm" svg:x="9.936cm" svg:y="8.802cm"><draw:text-box><text:p text:style-name="P106"><text:span text:style-name="T41">Iomlán ‘Diúltach’</text:span></text:p></draw:text-box></draw:frame><draw:frame draw:style-name="gr48" draw:text-style-name="P108" svg:width="1.895cm" svg:height="0.902cm" svg:x="14.836cm" svg:y="8.936cm"><draw:text-box><text:p text:style-name="P106"><text:span text:style-name="T41">Níl a fhios agam</text:span></text:p></draw:text-box></draw:frame></draw:g><draw:frame draw:style-name="gr49" draw:text-style-name="P108" svg:width="16.401cm" svg:height="0.902cm" svg:x="0.536cm" svg:y="0.065cm"><draw:text-box><text:p text:style-name="P106"><text:span text:style-name="T41">D78 Go ginearálta, an bhfuil íomhá an-dearfach, measartha dearfach, neodrach, measartha diúltach nó an-diúltach ag an Aontas Eorpach duit? (%)</text:span></text:p></draw:text-box></draw:frame></draw:g>Tá difríochtaí de réir inscne an-teoranta. Tuairiscíonn fir agus mná leibhéil dearcadh dearfach beagnach mar an gcéanna (50% agus 51% faoi seach). Is mó an seans go mbeidh dearcadh neodrach ag mná (34 % vs 31 %), agus is mó an seans go gcuirfidh fir tuairim dhiúltach in iúl (19 % vs 15 %), rud a léiríonn tuairimí beagán níos criticiúla i measc na bhfear.</text:p>
      <text:p text:style-name="P27">Tagann difríochtaí níos soiléire chun cinn ar fud na n-aoisghrúpaí. Is iad na freagróirí óga is dearfaí, agus íomhá dhearfach á léiriú ag 57 % díobh siúd idir 15 agus 24 bliana d’aois, i gcomparáid le 45 % díobh siúd atá 55 bliana d’aois nó níos sine. Ag an am céanna, méadaíonn braistintí diúltacha le haois, ó 8% i measc an ghrúpa is óige go 20% i measc na ndaoine is sine. Tá freagairtí neodracha fós réasúnta cobhsaí ar fud na n-aoisghrúpaí uile (thart ar 31-35 %), rud a thugann le fios, cé go bhfuil freagróirí níos óige níos fabhraí, gur dóchúla go nglacfaidh freagróirí níos sine seasamh criticiúil.</text:p>
      <text:p text:style-name="P27">Tá difríochtaí de réir leibhéal oideachais thar a bheith suntasach. Ardaíonn braistintí dearfacha go suntasach le gnóthachtáil oideachais, ó 40% i measc freagróirí a bhfuil leibhéal íseal oideachais acu go 49% i measc iad siúd a bhfuil meánleibhéal acu, agus 61% i measc daoine ardoilte. Os a choinne sin, tá tuairimí diúltacha níos forleithne i measc na ndaoine is lú oideachas (21 % vs 13 % i measc na ndaoine ardoilte), agus tá neodracht níos airde freisin (38 % vs 26 %). Leagtar béim leis sin ar chaidreamh láidir idir an t-oideachas agus braistintí fabhracha an Aontais.</text:p>
      <text:p text:style-name="P27">Breathnaítear ar chaidreamh láidir le staid airgeadais na bhfreagróirí. I measc na ndaoine a mbíonn deacrachtaí acu a mbillí a íoc an chuid is mó den am, ní léiríonn ach 37% íomhá dhearfach, agus tuairiscíonn 30% ceann diúltach. Os a choinne sin, i measc na ndaoine sin nach mbíonn deacrachtaí den sórt sin acu riamh nó nach mbíonn deacrachtaí den sórt sin acu riamh, tá dearcadh dearfach ag 54 % díobh agus níl ach 14 % díobh diúltach. Léiríonn sé sin nasc soiléir idir dea-bhail eacnamaíoch agus braistintí an Aontais.</text:p>
      <text:p text:style-name="P27">Tá na difríochtaí de réir uirbiú suibiachtúil measartha ach comhsheasmhach. Is mó seans go léireoidh freagróirí atá ina gcónaí i mbailte móra (57%) íomhá dhearfach ná iad siúd i mbailte beaga nó meánmhéide (50%) agus i gceantair thuaithe (45%), áit a bhfuil tuairimí diúltacha níos minice freisin. Tugann sé sin le tuiscint go bhfuil braistintí beagán níos fabhraí ann i suíomhanna uirbeacha.</text:p>
      <text:p text:style-name="P27"><text:soft-page-break/>Ar an iomlán, léiríonn na torthaí sin, cé go bhfuil íomhá an Aontais Eorpaigh dearfach i gcoitinne ar fud na ngrúpaí uile, gur dóchúla go mbeidh tuairimí fabhracha ag freagróirí níos óige, níos oilte agus níos buntáistí, agus gur gnách go mbíonn grúpaí níos leochailí níos neodraí nó níos criticiúla.</text:p>
      <text:p text:style-name="P27"/>
      <table:table table:name="Tableau29" table:style-name="Tableau29">
        <table:table-column table:style-name="Tableau29.A"/>
        <table:table-column table:style-name="Tableau29.B"/>
        <table:table-column table:style-name="Tableau29.C"/>
        <table:table-column table:style-name="Tableau29.D"/>
        <table:table-column table:style-name="Tableau29.E"/>
        <table:table-row>
          <table:table-cell table:style-name="Tableau29.A1" table:number-columns-spanned="5" office:value-type="string">
            <text:p text:style-name="P49">D78 Go ginearálta, an bhfuil íomhá an-dearfach, measartha dearfach, neodrach, measartha diúltach nó an-diúltach ag an Aontas Eorpach duit? (% - AE)</text:p>
          </table:table-cell>
          <table:covered-table-cell/>
          <table:covered-table-cell/>
          <table:covered-table-cell/>
          <table:covered-table-cell/>
        </table:table-row>
        <table:table-row>
          <table:table-cell table:style-name="Tableau29.A1" office:value-type="string">
            <text:p text:style-name="P52"/>
          </table:table-cell>
          <table:table-cell table:style-name="Tableau29.A1" office:value-type="string">
            <text:p text:style-name="P53">Iomlán ‘Deimhneach’</text:p>
          </table:table-cell>
          <table:table-cell table:style-name="Tableau29.A1" office:value-type="string">
            <text:p text:style-name="P53">Neodrach</text:p>
          </table:table-cell>
          <table:table-cell table:style-name="Tableau29.A1" office:value-type="string">
            <text:p text:style-name="P53">Iomlán ‘Diúltach’</text:p>
          </table:table-cell>
          <table:table-cell table:style-name="Tableau29.A1" office:value-type="string">
            <text:p text:style-name="P53">Níl a fhios agam</text:p>
          </table:table-cell>
        </table:table-row>
        <table:table-row>
          <table:table-cell table:style-name="Tableau29.A1" office:value-type="string">
            <text:p text:style-name="P49">AE27 </text:p>
          </table:table-cell>
          <table:table-cell table:style-name="Tableau29.B3" office:value-type="float" office:value="50">
            <text:p text:style-name="P53">50</text:p>
          </table:table-cell>
          <table:table-cell table:style-name="Tableau29.B3" office:value-type="float" office:value="33">
            <text:p text:style-name="P53">33</text:p>
          </table:table-cell>
          <table:table-cell table:style-name="Tableau29.B3" office:value-type="float" office:value="17">
            <text:p text:style-name="P53">17</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Inscne</text:p>
          </table:table-cell>
          <table:covered-table-cell/>
          <table:covered-table-cell/>
          <table:covered-table-cell/>
          <table:covered-table-cell/>
        </table:table-row>
        <table:table-row>
          <table:table-cell table:style-name="Tableau29.A1" office:value-type="string">
            <text:p text:style-name="P49">Fear </text:p>
          </table:table-cell>
          <table:table-cell table:style-name="Tableau29.B3" office:value-type="float" office:value="50">
            <text:p text:style-name="P53">50</text:p>
          </table:table-cell>
          <table:table-cell table:style-name="Tableau29.B3" office:value-type="float" office:value="31">
            <text:p text:style-name="P53">31</text:p>
          </table:table-cell>
          <table:table-cell table:style-name="Tableau29.B3" office:value-type="float" office:value="19">
            <text:p text:style-name="P53">19</text:p>
          </table:table-cell>
          <table:table-cell table:style-name="Tableau29.B3" office:value-type="float" office:value="0">
            <text:p text:style-name="P53">0</text:p>
          </table:table-cell>
        </table:table-row>
        <table:table-row>
          <table:table-cell table:style-name="Tableau29.A1" office:value-type="string">
            <text:p text:style-name="P49">Bean </text:p>
          </table:table-cell>
          <table:table-cell table:style-name="Tableau29.B3" office:value-type="float" office:value="51">
            <text:p text:style-name="P53">51</text:p>
          </table:table-cell>
          <table:table-cell table:style-name="Tableau29.B3" office:value-type="float" office:value="34">
            <text:p text:style-name="P53">34</text:p>
          </table:table-cell>
          <table:table-cell table:style-name="Tableau29.B3" office:value-type="float" office:value="15">
            <text:p text:style-name="P53">15</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Aois</text:p>
          </table:table-cell>
          <table:covered-table-cell/>
          <table:covered-table-cell/>
          <table:covered-table-cell/>
          <table:covered-table-cell/>
        </table:table-row>
        <table:table-row>
          <table:table-cell table:style-name="Tableau29.A1" office:value-type="string">
            <text:p text:style-name="P49">15- 24 </text:p>
          </table:table-cell>
          <table:table-cell table:style-name="Tableau29.B3" office:value-type="float" office:value="57">
            <text:p text:style-name="P53">57</text:p>
          </table:table-cell>
          <table:table-cell table:style-name="Tableau29.B3" office:value-type="float" office:value="35">
            <text:p text:style-name="P53">35</text:p>
          </table:table-cell>
          <table:table-cell table:style-name="Tableau29.B3" office:value-type="float" office:value="8">
            <text:p text:style-name="P53">8</text:p>
          </table:table-cell>
          <table:table-cell table:style-name="Tableau29.B3" office:value-type="float" office:value="0">
            <text:p text:style-name="P53">0</text:p>
          </table:table-cell>
        </table:table-row>
        <table:table-row>
          <table:table-cell table:style-name="Tableau29.A1" office:value-type="string">
            <text:p text:style-name="P49">25—39 </text:p>
          </table:table-cell>
          <table:table-cell table:style-name="Tableau29.B3" office:value-type="float" office:value="56">
            <text:p text:style-name="P53">56</text:p>
          </table:table-cell>
          <table:table-cell table:style-name="Tableau29.B3" office:value-type="float" office:value="31">
            <text:p text:style-name="P53">31</text:p>
          </table:table-cell>
          <table:table-cell table:style-name="Tableau29.B3" office:value-type="float" office:value="13">
            <text:p text:style-name="P53">13</text:p>
          </table:table-cell>
          <table:table-cell table:style-name="Tableau29.B3" office:value-type="float" office:value="0">
            <text:p text:style-name="P53">0</text:p>
          </table:table-cell>
        </table:table-row>
        <table:table-row>
          <table:table-cell table:style-name="Tableau29.A1" office:value-type="string">
            <text:p text:style-name="P49">40-54 </text:p>
          </table:table-cell>
          <table:table-cell table:style-name="Tableau29.B3" office:value-type="float" office:value="50">
            <text:p text:style-name="P53">50</text:p>
          </table:table-cell>
          <table:table-cell table:style-name="Tableau29.B3" office:value-type="float" office:value="31">
            <text:p text:style-name="P53">31</text:p>
          </table:table-cell>
          <table:table-cell table:style-name="Tableau29.B3" office:value-type="float" office:value="19">
            <text:p text:style-name="P53">19</text:p>
          </table:table-cell>
          <table:table-cell table:style-name="Tableau29.B3" office:value-type="float" office:value="0">
            <text:p text:style-name="P53">0</text:p>
          </table:table-cell>
        </table:table-row>
        <table:table-row>
          <table:table-cell table:style-name="Tableau29.A1" office:value-type="string">
            <text:p text:style-name="P49">&gt;=55</text:p>
          </table:table-cell>
          <table:table-cell table:style-name="Tableau29.B3" office:value-type="float" office:value="45">
            <text:p text:style-name="P53">45</text:p>
          </table:table-cell>
          <table:table-cell table:style-name="Tableau29.B3" office:value-type="float" office:value="34">
            <text:p text:style-name="P53">34</text:p>
          </table:table-cell>
          <table:table-cell table:style-name="Tableau29.B3" office:value-type="float" office:value="20">
            <text:p text:style-name="P53">20</text:p>
          </table:table-cell>
          <table:table-cell table:style-name="Tableau29.B3" office:value-type="float" office:value="1">
            <text:p text:style-name="P53">1</text:p>
          </table:table-cell>
        </table:table-row>
        <table:table-row>
          <table:table-cell table:style-name="Tableau29.A4" table:number-columns-spanned="5" office:value-type="string">
            <text:p text:style-name="P74">Leibhéal oideachais</text:p>
          </table:table-cell>
          <table:covered-table-cell/>
          <table:covered-table-cell/>
          <table:covered-table-cell/>
          <table:covered-table-cell/>
        </table:table-row>
        <table:table-row>
          <table:table-cell table:style-name="Tableau29.A1" office:value-type="string">
            <text:p text:style-name="P49">Leibhéal íseal oideachais (ISCED 0- 2) </text:p>
          </table:table-cell>
          <table:table-cell table:style-name="Tableau29.B3" office:value-type="float" office:value="40">
            <text:p text:style-name="P53">40</text:p>
          </table:table-cell>
          <table:table-cell table:style-name="Tableau29.B3" office:value-type="float" office:value="38">
            <text:p text:style-name="P53">38</text:p>
          </table:table-cell>
          <table:table-cell table:style-name="Tableau29.B3" office:value-type="float" office:value="21">
            <text:p text:style-name="P53">21</text:p>
          </table:table-cell>
          <table:table-cell table:style-name="Tableau29.B3" office:value-type="float" office:value="1">
            <text:p text:style-name="P53">1</text:p>
          </table:table-cell>
        </table:table-row>
        <table:table-row>
          <table:table-cell table:style-name="Tableau29.A1" office:value-type="string">
            <text:p text:style-name="P49">Meánleibhéal oideachais (ISCED 3—4) </text:p>
          </table:table-cell>
          <table:table-cell table:style-name="Tableau29.B3" office:value-type="float" office:value="49">
            <text:p text:style-name="P53">49</text:p>
          </table:table-cell>
          <table:table-cell table:style-name="Tableau29.B3" office:value-type="float" office:value="34">
            <text:p text:style-name="P53">34</text:p>
          </table:table-cell>
          <table:table-cell table:style-name="Tableau29.B3" office:value-type="float" office:value="17">
            <text:p text:style-name="P53">17</text:p>
          </table:table-cell>
          <table:table-cell table:style-name="Tableau29.B3" office:value-type="float" office:value="0">
            <text:p text:style-name="P53">0</text:p>
          </table:table-cell>
        </table:table-row>
        <table:table-row>
          <table:table-cell table:style-name="Tableau29.A1" office:value-type="string">
            <text:p text:style-name="P49">Ardleibhéal oideachais (ISCED 5-8) </text:p>
          </table:table-cell>
          <table:table-cell table:style-name="Tableau29.B3" office:value-type="float" office:value="61">
            <text:p text:style-name="P53">61</text:p>
          </table:table-cell>
          <table:table-cell table:style-name="Tableau29.B3" office:value-type="float" office:value="26">
            <text:p text:style-name="P53">26</text:p>
          </table:table-cell>
          <table:table-cell table:style-name="Tableau29.B3" office:value-type="float" office:value="13">
            <text:p text:style-name="P53">13</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Catagóir shochghairmiúil</text:p>
          </table:table-cell>
          <table:covered-table-cell/>
          <table:covered-table-cell/>
          <table:covered-table-cell/>
          <table:covered-table-cell/>
        </table:table-row>
        <table:table-row>
          <table:table-cell table:style-name="Tableau29.A1" office:value-type="string">
            <text:p text:style-name="P49">Féinfhostaithe </text:p>
          </table:table-cell>
          <table:table-cell table:style-name="Tableau29.B3" office:value-type="float" office:value="52">
            <text:p text:style-name="P53">52</text:p>
          </table:table-cell>
          <table:table-cell table:style-name="Tableau29.B3" office:value-type="float" office:value="28">
            <text:p text:style-name="P53">28</text:p>
          </table:table-cell>
          <table:table-cell table:style-name="Tableau29.B3" office:value-type="float" office:value="20">
            <text:p text:style-name="P53">20</text:p>
          </table:table-cell>
          <table:table-cell table:style-name="Tableau29.B3" office:value-type="float" office:value="0">
            <text:p text:style-name="P53">0</text:p>
          </table:table-cell>
        </table:table-row>
        <table:table-row>
          <table:table-cell table:style-name="Tableau29.A1" office:value-type="string">
            <text:p text:style-name="P49">Bainisteoirí </text:p>
          </table:table-cell>
          <table:table-cell table:style-name="Tableau29.B3" office:value-type="float" office:value="61">
            <text:p text:style-name="P53">61</text:p>
          </table:table-cell>
          <table:table-cell table:style-name="Tableau29.B3" office:value-type="float" office:value="27">
            <text:p text:style-name="P53">27</text:p>
          </table:table-cell>
          <table:table-cell table:style-name="Tableau29.B3" office:value-type="float" office:value="12">
            <text:p text:style-name="P53">12</text:p>
          </table:table-cell>
          <table:table-cell table:style-name="Tableau29.B3" office:value-type="float" office:value="0">
            <text:p text:style-name="P53">0</text:p>
          </table:table-cell>
        </table:table-row>
        <table:table-row>
          <table:table-cell table:style-name="Tableau29.A1" office:value-type="string">
            <text:p text:style-name="P49">Coiléir bhána eile </text:p>
          </table:table-cell>
          <table:table-cell table:style-name="Tableau29.B3" office:value-type="float" office:value="55">
            <text:p text:style-name="P53">55</text:p>
          </table:table-cell>
          <table:table-cell table:style-name="Tableau29.B3" office:value-type="float" office:value="29">
            <text:p text:style-name="P53">29</text:p>
          </table:table-cell>
          <table:table-cell table:style-name="Tableau29.B3" office:value-type="float" office:value="16">
            <text:p text:style-name="P53">16</text:p>
          </table:table-cell>
          <table:table-cell table:style-name="Tableau29.B3" office:value-type="float" office:value="0">
            <text:p text:style-name="P53">0</text:p>
          </table:table-cell>
        </table:table-row>
        <table:table-row>
          <table:table-cell table:style-name="Tableau29.A1" office:value-type="string">
            <text:p text:style-name="P49">Oibrithe láimhe </text:p>
          </table:table-cell>
          <table:table-cell table:style-name="Tableau29.B3" office:value-type="float" office:value="46">
            <text:p text:style-name="P53">46</text:p>
          </table:table-cell>
          <table:table-cell table:style-name="Tableau29.B3" office:value-type="float" office:value="36">
            <text:p text:style-name="P53">36</text:p>
          </table:table-cell>
          <table:table-cell table:style-name="Tableau29.B3" office:value-type="float" office:value="18">
            <text:p text:style-name="P53">18</text:p>
          </table:table-cell>
          <table:table-cell table:style-name="Tableau29.B3" office:value-type="float" office:value="0">
            <text:p text:style-name="P53">0</text:p>
          </table:table-cell>
        </table:table-row>
        <table:table-row>
          <table:table-cell table:style-name="Tableau29.A1" office:value-type="string">
            <text:p text:style-name="P49">Daoine tí </text:p>
          </table:table-cell>
          <table:table-cell table:style-name="Tableau29.B3" office:value-type="float" office:value="47">
            <text:p text:style-name="P53">47</text:p>
          </table:table-cell>
          <table:table-cell table:style-name="Tableau29.B3" office:value-type="float" office:value="36">
            <text:p text:style-name="P53">36</text:p>
          </table:table-cell>
          <table:table-cell table:style-name="Tableau29.B3" office:value-type="float" office:value="16">
            <text:p text:style-name="P53">16</text:p>
          </table:table-cell>
          <table:table-cell table:style-name="Tableau29.B3" office:value-type="float" office:value="1">
            <text:p text:style-name="P53">1</text:p>
          </table:table-cell>
        </table:table-row>
        <table:table-row>
          <table:table-cell table:style-name="Tableau29.A1" office:value-type="string">
            <text:p text:style-name="P49">Dífhostaithe </text:p>
          </table:table-cell>
          <table:table-cell table:style-name="Tableau29.B3" office:value-type="float" office:value="41">
            <text:p text:style-name="P53">41</text:p>
          </table:table-cell>
          <table:table-cell table:style-name="Tableau29.B3" office:value-type="float" office:value="39">
            <text:p text:style-name="P53">39</text:p>
          </table:table-cell>
          <table:table-cell table:style-name="Tableau29.B3" office:value-type="float" office:value="19">
            <text:p text:style-name="P53">19</text:p>
          </table:table-cell>
          <table:table-cell table:style-name="Tableau29.B3" office:value-type="float" office:value="1">
            <text:p text:style-name="P53">1</text:p>
          </table:table-cell>
        </table:table-row>
        <table:table-row>
          <table:table-cell table:style-name="Tableau29.A1" office:value-type="string">
            <text:p text:style-name="P49">Ar scor</text:p>
          </table:table-cell>
          <table:table-cell table:style-name="Tableau29.B3" office:value-type="float" office:value="44">
            <text:p text:style-name="P53">44</text:p>
          </table:table-cell>
          <table:table-cell table:style-name="Tableau29.B3" office:value-type="float" office:value="34">
            <text:p text:style-name="P53">34</text:p>
          </table:table-cell>
          <table:table-cell table:style-name="Tableau29.B3" office:value-type="float" office:value="21">
            <text:p text:style-name="P53">21</text:p>
          </table:table-cell>
          <table:table-cell table:style-name="Tableau29.B3" office:value-type="float" office:value="1">
            <text:p text:style-name="P53">1</text:p>
          </table:table-cell>
        </table:table-row>
        <table:table-row>
          <table:table-cell table:style-name="Tableau29.A1" office:value-type="string">
            <text:p text:style-name="P49">Mic léinn </text:p>
          </table:table-cell>
          <table:table-cell table:style-name="Tableau29.B3" office:value-type="float" office:value="61">
            <text:p text:style-name="P53">61</text:p>
          </table:table-cell>
          <table:table-cell table:style-name="Tableau29.B3" office:value-type="float" office:value="33">
            <text:p text:style-name="P53">33</text:p>
          </table:table-cell>
          <table:table-cell table:style-name="Tableau29.B3" office:value-type="float" office:value="6">
            <text:p text:style-name="P53">6</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Deacrachtaí billí a íoc </text:p>
          </table:table-cell>
          <table:covered-table-cell/>
          <table:covered-table-cell/>
          <table:covered-table-cell/>
          <table:covered-table-cell/>
        </table:table-row>
        <table:table-row>
          <table:table-cell table:style-name="Tableau29.A1" office:value-type="string">
            <text:p text:style-name="P49">An chuid is mó den am </text:p>
          </table:table-cell>
          <table:table-cell table:style-name="Tableau29.B3" office:value-type="float" office:value="37">
            <text:p text:style-name="P53">37</text:p>
          </table:table-cell>
          <table:table-cell table:style-name="Tableau29.B3" office:value-type="float" office:value="31">
            <text:p text:style-name="P53">31</text:p>
          </table:table-cell>
          <table:table-cell table:style-name="Tableau29.B3" office:value-type="float" office:value="30">
            <text:p text:style-name="P53">30</text:p>
          </table:table-cell>
          <table:table-cell table:style-name="Tableau29.B3" office:value-type="float" office:value="2">
            <text:p text:style-name="P53">2</text:p>
          </table:table-cell>
        </table:table-row>
        <table:table-row>
          <table:table-cell table:style-name="Tableau29.A1" office:value-type="string">
            <text:p text:style-name="P49">Ó am go ham </text:p>
          </table:table-cell>
          <table:table-cell table:style-name="Tableau29.B3" office:value-type="float" office:value="43">
            <text:p text:style-name="P53">43</text:p>
          </table:table-cell>
          <table:table-cell table:style-name="Tableau29.B3" office:value-type="float" office:value="36">
            <text:p text:style-name="P53">36</text:p>
          </table:table-cell>
          <table:table-cell table:style-name="Tableau29.B3" office:value-type="float" office:value="21">
            <text:p text:style-name="P53">21</text:p>
          </table:table-cell>
          <table:table-cell table:style-name="Tableau29.B3" office:value-type="float" office:value="0">
            <text:p text:style-name="P53">0</text:p>
          </table:table-cell>
        </table:table-row>
        <table:table-row>
          <table:table-cell table:style-name="Tableau29.A1" office:value-type="string">
            <text:p text:style-name="P49">Beagnach riamh / Riamh </text:p>
          </table:table-cell>
          <table:table-cell table:style-name="Tableau29.B3" office:value-type="float" office:value="54">
            <text:p text:style-name="P53">54</text:p>
          </table:table-cell>
          <table:table-cell table:style-name="Tableau29.B3" office:value-type="float" office:value="32">
            <text:p text:style-name="P53">32</text:p>
          </table:table-cell>
          <table:table-cell table:style-name="Tableau29.B3" office:value-type="float" office:value="14">
            <text:p text:style-name="P53">14</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Uirbiú suibiachtúil </text:p>
          </table:table-cell>
          <table:covered-table-cell/>
          <table:covered-table-cell/>
          <table:covered-table-cell/>
          <table:covered-table-cell/>
        </table:table-row>
        <table:table-row>
          <table:table-cell table:style-name="Tableau29.A1" office:value-type="string">
            <text:p text:style-name="P49">Ceantar tuaithe nó sráidbhaile </text:p>
          </table:table-cell>
          <table:table-cell table:style-name="Tableau29.B3" office:value-type="float" office:value="45">
            <text:p text:style-name="P53">45</text:p>
          </table:table-cell>
          <table:table-cell table:style-name="Tableau29.B3" office:value-type="float" office:value="34">
            <text:p text:style-name="P53">34</text:p>
          </table:table-cell>
          <table:table-cell table:style-name="Tableau29.B3" office:value-type="float" office:value="20">
            <text:p text:style-name="P53">20</text:p>
          </table:table-cell>
          <table:table-cell table:style-name="Tableau29.B3" office:value-type="float" office:value="1">
            <text:p text:style-name="P53">1</text:p>
          </table:table-cell>
        </table:table-row>
        <table:table-row>
          <table:table-cell table:style-name="Tableau29.A1" office:value-type="string">
            <text:p text:style-name="P49">Baile beag meánmhéide </text:p>
          </table:table-cell>
          <table:table-cell table:style-name="Tableau29.B3" office:value-type="float" office:value="50">
            <text:p text:style-name="P53">50</text:p>
          </table:table-cell>
          <table:table-cell table:style-name="Tableau29.B3" office:value-type="float" office:value="34">
            <text:p text:style-name="P53">34</text:p>
          </table:table-cell>
          <table:table-cell table:style-name="Tableau29.B3" office:value-type="float" office:value="16">
            <text:p text:style-name="P53">16</text:p>
          </table:table-cell>
          <table:table-cell table:style-name="Tableau29.B3" office:value-type="float" office:value="0">
            <text:p text:style-name="P53">0</text:p>
          </table:table-cell>
        </table:table-row>
        <table:table-row>
          <table:table-cell table:style-name="Tableau29.A1" office:value-type="string">
            <text:p text:style-name="P49">Baile mór </text:p>
          </table:table-cell>
          <table:table-cell table:style-name="Tableau29.B3" office:value-type="float" office:value="57">
            <text:p text:style-name="P53">57</text:p>
          </table:table-cell>
          <table:table-cell table:style-name="Tableau29.B3" office:value-type="float" office:value="30">
            <text:p text:style-name="P53">30</text:p>
          </table:table-cell>
          <table:table-cell table:style-name="Tableau29.B3" office:value-type="float" office:value="13">
            <text:p text:style-name="P53">13</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Sástacht le cáilíocht na beatha </text:p>
          </table:table-cell>
          <table:covered-table-cell/>
          <table:covered-table-cell/>
          <table:covered-table-cell/>
          <table:covered-table-cell/>
        </table:table-row>
        <table:table-row>
          <table:table-cell table:style-name="Tableau29.A1" office:value-type="string">
            <text:p text:style-name="P49">Sásta </text:p>
          </table:table-cell>
          <table:table-cell table:style-name="Tableau29.B3" office:value-type="float" office:value="54">
            <text:p text:style-name="P53">54</text:p>
          </table:table-cell>
          <table:table-cell table:style-name="Tableau29.B3" office:value-type="float" office:value="32">
            <text:p text:style-name="P53">32</text:p>
          </table:table-cell>
          <table:table-cell table:style-name="Tableau29.B3" office:value-type="float" office:value="14">
            <text:p text:style-name="P53">14</text:p>
          </table:table-cell>
          <table:table-cell table:style-name="Tableau29.B3" office:value-type="float" office:value="0">
            <text:p text:style-name="P53">0</text:p>
          </table:table-cell>
        </table:table-row>
        <table:table-row>
          <table:table-cell table:style-name="Tableau29.A1" office:value-type="string">
            <text:p text:style-name="P49">Ní raibh mé sásta </text:p>
          </table:table-cell>
          <table:table-cell table:style-name="Tableau29.B3" office:value-type="float" office:value="31">
            <text:p text:style-name="P53">31</text:p>
          </table:table-cell>
          <table:table-cell table:style-name="Tableau29.B3" office:value-type="float" office:value="37">
            <text:p text:style-name="P53">37</text:p>
          </table:table-cell>
          <table:table-cell table:style-name="Tableau29.B3" office:value-type="float" office:value="31">
            <text:p text:style-name="P53">31</text:p>
          </table:table-cell>
          <table:table-cell table:style-name="Tableau29.B3" office:value-type="float" office:value="1">
            <text:p text:style-name="P53">1</text:p>
          </table:table-cell>
        </table:table-row>
      </table:table>
      <text:p text:style-name="P27"/>
      <text:h text:style-name="P16" text:outline-level="2"><text:bookmark-start text:name="__RefHeading___Toc208444_2638692854"/>Ballraíocht san Aontas <text:bookmark-start text:name="__RefHeading___Toc316642_3078747257"/>Eorpach<text:bookmark-end text:name="__RefHeading___Toc208444_2638692854"/><text:bookmark-end text:name="__RefHeading___Toc316642_3078747257"/></text:h>
      <text:p text:style-name="P27">Déantar iniúchadh sa roinn seo ar an gcaoi a bhféachann saoránaigh ar bhallraíocht a dtíre san Aontas Eorpach. Ar leibhéal an Aontais, measann tromlach mór de mhuintir na hEorpa gur bhain a dtír tairbhe as a bheith ina ball den Aontas Eorpach, rud a dheimhníonn measúnú dearfach den chuid is mó ar bhallraíocht san Aontas.</text:p>
      <text:p text:style-name="P27">Ar an iomlán, deir thart ar thrí cheathrú de na freagróirí (74%, +1 pointe céatadáin) gur bhain a dtír tairbhe as, rud a léiríonn an fhreagairt is minice le corrlach leathan. Léiríonn sé sin tuiscint láidir fhorleathan ar na buntáistí a bhaineann le ballraíocht san Aontas Eorpach ar fud an Aontais Eorpaigh.</text:p>
      <text:p text:style-name="P27">Os a choinne sin, creideann thart ar an gcúigiú cuid de na freagróirí (21%, -2 pc) nár bhain a dtír tairbhe as. Deir céatadán beag freagróirí (5%, +1 pp) nach bhfuil a fhios acu.</text:p>
      <text:p text:style-name="P27"><draw:g text:anchor-type="paragraph" draw:z-index="73" draw:name="Forme75" draw:style-name="gr9"><draw:frame draw:style-name="gr38" draw:text-style-name="P105" svg:width="7.402cm" svg:height="7.302cm" svg:x="8.999cm" svg:y="1.718cm"><draw:image xlink:href="Pictures/10000000000002A2000002990336EF5DDC8D654E.png" xlink:type="simple" xlink:show="embed" xlink:actuate="onLoad" draw:mime-type="image/png"><text:p/></draw:image></draw:frame><draw:frame draw:style-name="gr39" draw:text-style-name="P105" svg:width="1.183cm" svg:height="1.698cm" svg:x="8.419cm" svg:y="9.22cm"><draw:image xlink:href="Pictures/100000000000004700000066078391AB99DB8D67.png" xlink:type="simple" xlink:show="embed" xlink:actuate="onLoad" draw:mime-type="image/png"><text:p/></draw:image></draw:frame><draw:frame draw:style-name="gr40" draw:text-style-name="P116" svg:width="5.7cm" svg:height="1.826cm" svg:x="9.5cm" svg:y="9.11cm"><draw:text-box><text:p text:style-name="P115"><text:span text:style-name="T41">Tairbhithe</text:span></text:p><text:p text:style-name="P115"><text:span text:style-name="T41">Níor thairbhigh</text:span></text:p><text:p text:style-name="P115"><text:span text:style-name="T41">Níl a fhios agam</text:span></text:p></draw:text-box></draw:frame><draw:frame draw:style-name="gr41" draw:text-style-name="P116" svg:width="5.7cm" svg:height="4.049cm" svg:x="0cm" svg:y="7.316cm"><draw:text-box><text:p text:style-name="P115"><text:span text:style-name="T41">Tairbhithe</text:span> <text:span text:style-name="T42">▲1</text:span></text:p><text:p text:style-name="P115"><text:span text:style-name="T41">Níor thairbhigh</text:span> <text:span text:style-name="T42">▼2</text:span></text:p><text:p text:style-name="P115"><text:span text:style-name="T41">Níl a fhios agam</text:span> <text:span text:style-name="T42">▲1</text:span></text:p><text:p text:style-name="P115"><text:span text:style-name="T42"/></text:p><text:p text:style-name="P115"><text:span text:style-name="T43">▲</text:span><text:span text:style-name="T42">▼</text:span> <text:span text:style-name="T42">(Apr/Bealtaine 2026 - Bealtaine 2025)</text:span></text:p></draw:text-box></draw:frame><draw:frame draw:style-name="gr42" draw:text-style-name="P108" svg:width="16.119cm" svg:height="0.902cm" svg:x="0cm" svg:y="0.229cm"><draw:text-box><text:p text:style-name="P106"><text:span text:style-name="T41">QA4 Agus gach rud á chur san áireamh, an ndéarfá gur thairbhigh nó nár thairbhigh (Ár dTír) de bheith ina ball den Aontas Eorpach? AE27) (%)</text:span></text:p></draw:text-box></draw:frame></draw:g></text:p>
      <text:p text:style-name="P28">San fhadtéarma, thuairiscigh tromlach na bhfreagróirí go seasta go measann siad go dtéann ballraíocht san Aontas chun tairbhe dá dtír féin. Idir 2015 agus 2020, bhí treocht ann i dtreo tuairimí a bhí ag éirí níos fabhraí, rud a léiríonn tacaíocht mhéadaitheach do bhallraíocht AE ar fud an Aontais Eorpaigh. Ó 2020 i leith, tá an treocht sin cobhsaí, agus measann níos mó ná seachtar as gach deichniúr freagróirí go comhsheasmhach go bhfuil tairbhe ag baint le ballraíocht san Aontas agus tá buaicphointe 74 % bainte amach aige i ngeimhreadh 2025 agus sa suirbhé reatha. Ar an iomlán, cuireann an patrún fadtéarmach sin béim ar an dearcadh dearfach marthanach agus cobhsaí den chuid is mó maidir le ballraíocht san Aontas i measc shaoránaigh na hEorpa.</text:p>
      <text:p text:style-name="P27"><draw:g text:anchor-type="paragraph" draw:z-index="74" draw:name="Forme76" draw:style-name="gr9"><draw:frame draw:style-name="gr30" draw:text-style-name="P105" svg:width="17.142cm" svg:height="3.873cm" svg:x="0cm" svg:y="1.437cm"><draw:image xlink:href="Pictures/1000000000000856000001E2F621C0883129A7FA.png" xlink:type="simple" xlink:show="embed" xlink:actuate="onLoad" draw:mime-type="image/png"><text:p/></draw:image></draw:frame><draw:frame draw:style-name="gr31" draw:text-style-name="P107" svg:width="4.7cm" svg:height="0.701cm" svg:x="0.441cm" svg:y="5.706cm"><draw:text-box><text:p text:style-name="P106"><text:span text:style-name="T41">Meitheamh. 2013</text:span></text:p></draw:text-box></draw:frame><draw:frame draw:style-name="gr32" draw:text-style-name="P114" svg:width="4.702cm" svg:height="0.701cm" svg:x="12.34cm" svg:y="5.609cm"><draw:text-box><text:p text:style-name="P109"><text:span text:style-name="T41">Aibreán - Bealtaine 2026</text:span></text:p></draw:text-box></draw:frame><draw:g draw:style-name="gr4"><draw:frame draw:style-name="gr33" draw:text-style-name="P105" svg:width="12.674cm" svg:height="0.352cm" svg:x="0.34cm" svg:y="6.307cm"><draw:image xlink:href="Pictures/100000000000028400000012DB671A23525B9208.png" xlink:type="simple" xlink:show="embed" xlink:actuate="onLoad" draw:mime-type="image/png"><text:p/></draw:image></draw:frame><draw:frame draw:style-name="gr34" draw:text-style-name="P107" svg:width="5.1cm" svg:height="0.6cm" svg:x="0.34cm" svg:y="6.658cm"><draw:text-box><text:p text:style-name="P106"><text:span text:style-name="T41">Tairbhithe</text:span></text:p></draw:text-box></draw:frame><draw:frame draw:style-name="gr35" draw:text-style-name="P107" svg:width="5.001cm" svg:height="0.6cm" svg:x="6.04cm" svg:y="6.658cm"><draw:text-box><text:p text:style-name="P106"><text:span text:style-name="T41">Níor thairbhigh</text:span></text:p></draw:text-box></draw:frame><draw:frame draw:style-name="gr36" draw:text-style-name="P107" svg:width="4.802cm" svg:height="0.701cm" svg:x="12.24cm" svg:y="6.658cm"><draw:text-box><text:p text:style-name="P106"><text:span text:style-name="T41">Níl a fhios agam</text:span></text:p></draw:text-box></draw:frame></draw:g><draw:frame draw:style-name="gr37" draw:text-style-name="P108" svg:width="16.701cm" svg:height="0.902cm" svg:x="0.34cm" svg:y="0.22cm"><draw:text-box><text:p text:style-name="P106"><text:span text:style-name="T41">QA4 Agus gach rud á chur san áireamh, an ndéarfá gur thairbhigh nó nár thairbhigh (Ár dTír) de bheith ina ball den Aontas Eorpach? (% - AE)</text:span></text:p></draw:text-box></draw:frame></draw:g>Measann tromlach soiléir na bhfreagróirí gur bhain a dtír tairbhe as ballraíocht san Aontas i ngach Ballstát, cé go bhfuil éagsúlacht shuntasach ann maidir le neart na braistinte sin ar fud na dtíortha. Tá an tacaíocht is láidre i Málta (94 %), sa Danmhairg agus i Lucsamburg (91 % araon), agus sa Phortaingéil (90 %). Os a choinne sin, feictear na leibhéil is ísle de dhearcadh dearfach sa Bhulgáir (57 %), sa Fhrainc agus san Ostair (62 %), agus sa Ghréig (63 %). Feictear an sciar is airde de bhraistintí diúltacha san Ostair (33%). </text:p>
      <text:p text:style-name="P28"><draw:g text:anchor-type="paragraph" draw:z-index="75" draw:name="Forme77" draw:style-name="gr9"><draw:frame draw:style-name="gr24" draw:text-style-name="P105" svg:width="17.456cm" svg:height="8.076cm" svg:x="0cm" svg:y="0.974cm"><draw:image xlink:href="Pictures/100000000000080E000003BAEBFC1D37F0B8D3D2.png" xlink:type="simple" xlink:show="embed" xlink:actuate="onLoad" draw:mime-type="image/png"><text:p/></draw:image></draw:frame><draw:g draw:style-name="gr4"><draw:frame draw:style-name="gr25" draw:text-style-name="P105" svg:width="2.901cm" svg:height="0.578cm" svg:x="3.463cm" svg:y="9.901cm"><draw:text-box><text:p text:style-name="P113"><text:span text:style-name="T41">Tairbhithe</text:span></text:p></draw:text-box></draw:frame><draw:frame draw:style-name="gr26" draw:text-style-name="P105" svg:width="3.701cm" svg:height="0.578cm" svg:x="6.862cm" svg:y="9.901cm"><draw:text-box><text:p text:style-name="P113"><text:span text:style-name="T41">Níor thairbhigh</text:span></text:p></draw:text-box></draw:frame><draw:frame draw:style-name="gr27" draw:text-style-name="P108" svg:width="1.897cm" svg:height="0.902cm" svg:x="11.462cm" svg:y="9.901cm"><draw:text-box><text:p text:style-name="P106"><text:span text:style-name="T41">Níl a fhios agam</text:span></text:p></draw:text-box></draw:frame><draw:frame draw:style-name="gr28" draw:text-style-name="P105" svg:width="9.208cm" svg:height="0.819cm" svg:x="3.657cm" svg:y="9.142cm"><draw:image xlink:href="Pictures/100000000000015C0000001F9505F40117018E47.png" xlink:type="simple" xlink:show="embed" xlink:actuate="onLoad" draw:mime-type="image/png"><text:p/></draw:image></draw:frame></draw:g><draw:frame draw:style-name="gr29" draw:text-style-name="P108" svg:width="16.819cm" svg:height="0.902cm" svg:x="0.462cm" svg:y="-0.046cm"><draw:text-box><text:p text:style-name="P106"><text:span text:style-name="T41">QA4 Agus gach rud á chur san áireamh, an ndéarfá gur thairbhigh nó nár thairbhigh (Ár dTír) de bheith ina ball den Aontas Eorpach? (%)</text:span></text:p></draw:text-box></draw:frame></draw:g></text:p>
      <text:p text:style-name="P27">Tá éagsúlacht sna tuairimí maidir le cé acu a bhain nó nár bhain tíortha tairbhe as ballraíocht san Aontas ar fud grúpaí sochdhéimeagrafacha agus dearcaidh, cé go measann tromlach soiléir i mbeagnach gach catagóir gur bhain a dtír tairbhe as.</text:p>
      <text:p text:style-name="P27">Tá difríochtaí de réir inscne íosta. Tuairiscíonn fir agus mná leibhéil an-chosúla de mheasúnú dearfach (73 % agus 74 % faoi seach), cé go bhfuil seans beag ann go ndéarfaidh fir nár bhain a dtír tairbhe as (23 % vs 20 %).</text:p>
      <text:p text:style-name="P27">Tagann difríochtaí níos suntasaí chun cinn ar fud aoisghrúpaí. Is iad freagróirí óga (15–24) na freagróirí is dearfaí i bhfad, agus creideann 84 % díobh gur bhain a dtír tairbhe as, agus ní léiríonn ach 11 % díobh a mhalairt de thuairim. Os a choinne sin, laghdaíonn an tacaíocht go seasta le haois, ag sroicheadh 68 % i measc freagróirí atá 55 bliana d’aois nó níos sine, agus ardaíonn an sciar a léiríonn tuairimí diúltacha go 26 %. Tugann sé sin le fios go bhfuil Eorpaigh óga i bhfad níos fabhraí do bhallraíocht san Aontas, agus go bhfuil grúpaí níos sine níos deighilte.</text:p>
      <text:p text:style-name="P27">Tá difríochtaí de réir leibhéal oideachais marcáilte freisin. Méadaíonn braistintí dearfacha le gnóthachtáil oideachais, ó 63% i measc iad siúd a bhfuil leibhéal íseal oideachais acu go 82% i measc na ndaoine ardoilte. Os a choinne sin, tá cion na bhfreagróirí a chreideann nár bhain a dtír tairbhe as beagnach dhá oiread níos airde i measc na bhfreagróirí is lú oideachas (29% vs 15% i measc na bhfreagróirí ardoilte). Leagtar béim leis sin ar chaidreamh láidir idir an t-oideachas agus dearcthaí dearfacha i leith ballraíocht san Aontas.</text:p>
      <text:p text:style-name="P27"/>
      <text:p text:style-name="P27">Tugtar faoi deara go bhfuil caidreamh an-láidir ann le staid airgeadais na bhfreagróirí. I measc na ndaoine a mbíonn deacrachtaí acu a mbillí a íoc an chuid is mó den am, ní mheasann ach 57% gur bhain a dtír tairbhe as, agus creideann 35% nach bhfuil. I gcodarsnacht leis sin, i measc iad siúd nach mbíonn deacrachtaí den sórt sin acu riamh nó riamh, léiríonn 78% dearcadh dearfach, <text:soft-page-break/>agus ní bhíonn ach 18% diúltach. Léiríonn sé sin nasc soiléir idir leochaileacht eacnamaíoch agus braistintí níos criticiúla maidir le ballraíocht san Aontas.</text:p>
      <text:p text:style-name="P27">I measc na bhfreagróirí a bhfuil íomhá dhearfach acu ar an Aontas, creideann 95 % mór gur bhain a dtír tairbhe as, agus ní easaontaíonn ach 4 % díobh. Os a choinne sin, i measc na ndaoine sin a bhfuil íomhá dhiúltach acu ar an Aontas, ní mheasann ach 27 % díobh gur bhain a dtír tairbhe as, cé go gcreideann tromlach (68%) nach bhfuil. </text:p>
      <text:p text:style-name="P27">Tá na difríochtaí de réir uirbiú suibiachtúil measartha ach comhsheasmhach. Is mó seans go ndéarfaidh freagróirí atá ina gcónaí i mbailte móra (80 %) gur bhain a dtír tairbhe as ná iad siúd i gceantair thuaithe (70 %), áit a bhfuil tuairimí diúltacha beagán níos forleithne (24% vs 16%). Léiríonn sé sin tacaíocht beagán níos láidre do bhallraíocht san Aontas i dtimpeallachtaí níos uirbí.</text:p>
      <text:p text:style-name="P27"/>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49">QA4 Agus gach rud á chur san áireamh, an ndéarfá gur thairbhigh nó nár thairbhigh (Ár dTír) de bheith ina ball den Aontas Eorpach? (% - AE)</text:p>
          </table:table-cell>
          <table:covered-table-cell/>
          <table:covered-table-cell/>
          <table:covered-table-cell/>
        </table:table-row>
        <table:table-row>
          <table:table-cell table:style-name="Tableau30.A1" office:value-type="string">
            <text:p text:style-name="P52"/>
          </table:table-cell>
          <table:table-cell table:style-name="Tableau30.A1" office:value-type="string">
            <text:p text:style-name="P53">Tairbhithe</text:p>
          </table:table-cell>
          <table:table-cell table:style-name="Tableau30.A1" office:value-type="string">
            <text:p text:style-name="P53">Níor thairbhigh</text:p>
          </table:table-cell>
          <table:table-cell table:style-name="Tableau30.A1" office:value-type="string">
            <text:p text:style-name="P53">Níl a fhios agam</text:p>
          </table:table-cell>
        </table:table-row>
        <table:table-row>
          <table:table-cell table:style-name="Tableau30.A1" office:value-type="string">
            <text:p text:style-name="P49">AE27 </text:p>
          </table:table-cell>
          <table:table-cell table:style-name="Tableau30.B3" office:value-type="float" office:value="74">
            <text:p text:style-name="P53">74</text:p>
          </table:table-cell>
          <table:table-cell table:style-name="Tableau30.B3" office:value-type="float" office:value="21">
            <text:p text:style-name="P53">21</text:p>
          </table:table-cell>
          <table:table-cell table:style-name="Tableau30.B3" office:value-type="float" office:value="5">
            <text:p text:style-name="P53">5</text:p>
          </table:table-cell>
        </table:table-row>
        <table:table-row>
          <table:table-cell table:style-name="Tableau30.A4" table:number-columns-spanned="4" office:value-type="string">
            <text:p text:style-name="P74">Inscne</text:p>
          </table:table-cell>
          <table:covered-table-cell/>
          <table:covered-table-cell/>
          <table:covered-table-cell/>
        </table:table-row>
        <table:table-row>
          <table:table-cell table:style-name="Tableau30.A1" office:value-type="string">
            <text:p text:style-name="P49">Fear </text:p>
          </table:table-cell>
          <table:table-cell table:style-name="Tableau30.B3" office:value-type="float" office:value="73">
            <text:p text:style-name="P53">73</text:p>
          </table:table-cell>
          <table:table-cell table:style-name="Tableau30.B3" office:value-type="float" office:value="23">
            <text:p text:style-name="P53">23</text:p>
          </table:table-cell>
          <table:table-cell table:style-name="Tableau30.B3" office:value-type="float" office:value="4">
            <text:p text:style-name="P53">4</text:p>
          </table:table-cell>
        </table:table-row>
        <table:table-row>
          <table:table-cell table:style-name="Tableau30.A1" office:value-type="string">
            <text:p text:style-name="P49">Bean </text:p>
          </table:table-cell>
          <table:table-cell table:style-name="Tableau30.B3" office:value-type="float" office:value="74">
            <text:p text:style-name="P53">74</text:p>
          </table:table-cell>
          <table:table-cell table:style-name="Tableau30.B3" office:value-type="float" office:value="20">
            <text:p text:style-name="P53">20</text:p>
          </table:table-cell>
          <table:table-cell table:style-name="Tableau30.B3" office:value-type="float" office:value="6">
            <text:p text:style-name="P53">6</text:p>
          </table:table-cell>
        </table:table-row>
        <table:table-row>
          <table:table-cell table:style-name="Tableau30.A4" table:number-columns-spanned="4" office:value-type="string">
            <text:p text:style-name="P74">Aois</text:p>
          </table:table-cell>
          <table:covered-table-cell/>
          <table:covered-table-cell/>
          <table:covered-table-cell/>
        </table:table-row>
        <table:table-row>
          <table:table-cell table:style-name="Tableau30.A1" office:value-type="string">
            <text:p text:style-name="P49">15- 24 </text:p>
          </table:table-cell>
          <table:table-cell table:style-name="Tableau30.B3" office:value-type="float" office:value="84">
            <text:p text:style-name="P53">84</text:p>
          </table:table-cell>
          <table:table-cell table:style-name="Tableau30.B3" office:value-type="float" office:value="11">
            <text:p text:style-name="P53">11</text:p>
          </table:table-cell>
          <table:table-cell table:style-name="Tableau30.B3" office:value-type="float" office:value="5">
            <text:p text:style-name="P53">5</text:p>
          </table:table-cell>
        </table:table-row>
        <table:table-row>
          <table:table-cell table:style-name="Tableau30.A1" office:value-type="string">
            <text:p text:style-name="P49">25—39 </text:p>
          </table:table-cell>
          <table:table-cell table:style-name="Tableau30.B3" office:value-type="float" office:value="78">
            <text:p text:style-name="P53">78</text:p>
          </table:table-cell>
          <table:table-cell table:style-name="Tableau30.B3" office:value-type="float" office:value="17">
            <text:p text:style-name="P53">17</text:p>
          </table:table-cell>
          <table:table-cell table:style-name="Tableau30.B3" office:value-type="float" office:value="5">
            <text:p text:style-name="P53">5</text:p>
          </table:table-cell>
        </table:table-row>
        <table:table-row>
          <table:table-cell table:style-name="Tableau30.A1" office:value-type="string">
            <text:p text:style-name="P49">40-54 </text:p>
          </table:table-cell>
          <table:table-cell table:style-name="Tableau30.B3" office:value-type="float" office:value="73">
            <text:p text:style-name="P53">73</text:p>
          </table:table-cell>
          <table:table-cell table:style-name="Tableau30.B3" office:value-type="float" office:value="23">
            <text:p text:style-name="P53">23</text:p>
          </table:table-cell>
          <table:table-cell table:style-name="Tableau30.B3" office:value-type="float" office:value="4">
            <text:p text:style-name="P53">4</text:p>
          </table:table-cell>
        </table:table-row>
        <table:table-row>
          <table:table-cell table:style-name="Tableau30.A1" office:value-type="string">
            <text:p text:style-name="P49">&gt;=55</text:p>
          </table:table-cell>
          <table:table-cell table:style-name="Tableau30.B3" office:value-type="float" office:value="68">
            <text:p text:style-name="P53">68</text:p>
          </table:table-cell>
          <table:table-cell table:style-name="Tableau30.B3" office:value-type="float" office:value="26">
            <text:p text:style-name="P53">26</text:p>
          </table:table-cell>
          <table:table-cell table:style-name="Tableau30.B3" office:value-type="float" office:value="6">
            <text:p text:style-name="P53">6</text:p>
          </table:table-cell>
        </table:table-row>
        <table:table-row>
          <table:table-cell table:style-name="Tableau30.A4" table:number-columns-spanned="4" office:value-type="string">
            <text:p text:style-name="P74">Leibhéal oideachais</text:p>
          </table:table-cell>
          <table:covered-table-cell/>
          <table:covered-table-cell/>
          <table:covered-table-cell/>
        </table:table-row>
        <table:table-row>
          <table:table-cell table:style-name="Tableau30.A1" office:value-type="string">
            <text:p text:style-name="P49">Leibhéal íseal oideachais (ISCED 0- 2) </text:p>
          </table:table-cell>
          <table:table-cell table:style-name="Tableau30.B3" office:value-type="float" office:value="63">
            <text:p text:style-name="P53">63</text:p>
          </table:table-cell>
          <table:table-cell table:style-name="Tableau30.B3" office:value-type="float" office:value="29">
            <text:p text:style-name="P53">29</text:p>
          </table:table-cell>
          <table:table-cell table:style-name="Tableau30.B3" office:value-type="float" office:value="8">
            <text:p text:style-name="P53">8</text:p>
          </table:table-cell>
        </table:table-row>
        <table:table-row>
          <table:table-cell table:style-name="Tableau30.A1" office:value-type="string">
            <text:p text:style-name="P49">Meánleibhéal oideachais (ISCED 3—4) </text:p>
          </table:table-cell>
          <table:table-cell table:style-name="Tableau30.B3" office:value-type="float" office:value="75">
            <text:p text:style-name="P53">75</text:p>
          </table:table-cell>
          <table:table-cell table:style-name="Tableau30.B3" office:value-type="float" office:value="21">
            <text:p text:style-name="P53">21</text:p>
          </table:table-cell>
          <table:table-cell table:style-name="Tableau30.B3" office:value-type="float" office:value="4">
            <text:p text:style-name="P53">4</text:p>
          </table:table-cell>
        </table:table-row>
        <table:table-row>
          <table:table-cell table:style-name="Tableau30.A1" office:value-type="string">
            <text:p text:style-name="P49">Ardleibhéal oideachais (ISCED 5-8) </text:p>
          </table:table-cell>
          <table:table-cell table:style-name="Tableau30.B3" office:value-type="float" office:value="82">
            <text:p text:style-name="P53">82</text:p>
          </table:table-cell>
          <table:table-cell table:style-name="Tableau30.B3" office:value-type="float" office:value="15">
            <text:p text:style-name="P53">15</text:p>
          </table:table-cell>
          <table:table-cell table:style-name="Tableau30.B3" office:value-type="float" office:value="3">
            <text:p text:style-name="P53">3</text:p>
          </table:table-cell>
        </table:table-row>
        <table:table-row>
          <table:table-cell table:style-name="Tableau30.A4" table:number-columns-spanned="4" office:value-type="string">
            <text:p text:style-name="P74">Catagóir shochghairmiúil</text:p>
          </table:table-cell>
          <table:covered-table-cell/>
          <table:covered-table-cell/>
          <table:covered-table-cell/>
        </table:table-row>
        <table:table-row>
          <table:table-cell table:style-name="Tableau30.A1" office:value-type="string">
            <text:p text:style-name="P49">Féinfhostaithe </text:p>
          </table:table-cell>
          <table:table-cell table:style-name="Tableau30.B3" office:value-type="float" office:value="73">
            <text:p text:style-name="P53">73</text:p>
          </table:table-cell>
          <table:table-cell table:style-name="Tableau30.B3" office:value-type="float" office:value="23">
            <text:p text:style-name="P53">23</text:p>
          </table:table-cell>
          <table:table-cell table:style-name="Tableau30.B3" office:value-type="float" office:value="4">
            <text:p text:style-name="P53">4</text:p>
          </table:table-cell>
        </table:table-row>
        <table:table-row>
          <table:table-cell table:style-name="Tableau30.A1" office:value-type="string">
            <text:p text:style-name="P49">Bainisteoirí </text:p>
          </table:table-cell>
          <table:table-cell table:style-name="Tableau30.B3" office:value-type="float" office:value="80">
            <text:p text:style-name="P53">80</text:p>
          </table:table-cell>
          <table:table-cell table:style-name="Tableau30.B3" office:value-type="float" office:value="16">
            <text:p text:style-name="P53">16</text:p>
          </table:table-cell>
          <table:table-cell table:style-name="Tableau30.B3" office:value-type="float" office:value="4">
            <text:p text:style-name="P53">4</text:p>
          </table:table-cell>
        </table:table-row>
        <table:table-row>
          <table:table-cell table:style-name="Tableau30.A1" office:value-type="string">
            <text:p text:style-name="P49">Coiléir bhána eile </text:p>
          </table:table-cell>
          <table:table-cell table:style-name="Tableau30.B3" office:value-type="float" office:value="79">
            <text:p text:style-name="P53">79</text:p>
          </table:table-cell>
          <table:table-cell table:style-name="Tableau30.B3" office:value-type="float" office:value="18">
            <text:p text:style-name="P53">18</text:p>
          </table:table-cell>
          <table:table-cell table:style-name="Tableau30.B3" office:value-type="float" office:value="3">
            <text:p text:style-name="P53">3</text:p>
          </table:table-cell>
        </table:table-row>
        <table:table-row>
          <table:table-cell table:style-name="Tableau30.A1" office:value-type="string">
            <text:p text:style-name="P49">Oibrithe láimhe </text:p>
          </table:table-cell>
          <table:table-cell table:style-name="Tableau30.B3" office:value-type="float" office:value="71">
            <text:p text:style-name="P53">71</text:p>
          </table:table-cell>
          <table:table-cell table:style-name="Tableau30.B3" office:value-type="float" office:value="24">
            <text:p text:style-name="P53">24</text:p>
          </table:table-cell>
          <table:table-cell table:style-name="Tableau30.B3" office:value-type="float" office:value="5">
            <text:p text:style-name="P53">5</text:p>
          </table:table-cell>
        </table:table-row>
        <table:table-row>
          <table:table-cell table:style-name="Tableau30.A1" office:value-type="string">
            <text:p text:style-name="P49">Daoine tí </text:p>
          </table:table-cell>
          <table:table-cell table:style-name="Tableau30.B3" office:value-type="float" office:value="69">
            <text:p text:style-name="P53">69</text:p>
          </table:table-cell>
          <table:table-cell table:style-name="Tableau30.B3" office:value-type="float" office:value="23">
            <text:p text:style-name="P53">23</text:p>
          </table:table-cell>
          <table:table-cell table:style-name="Tableau30.B3" office:value-type="float" office:value="8">
            <text:p text:style-name="P53">8</text:p>
          </table:table-cell>
        </table:table-row>
        <table:table-row>
          <table:table-cell table:style-name="Tableau30.A1" office:value-type="string">
            <text:p text:style-name="P49">Dífhostaithe </text:p>
          </table:table-cell>
          <table:table-cell table:style-name="Tableau30.B3" office:value-type="float" office:value="66">
            <text:p text:style-name="P53">66</text:p>
          </table:table-cell>
          <table:table-cell table:style-name="Tableau30.B3" office:value-type="float" office:value="25">
            <text:p text:style-name="P53">25</text:p>
          </table:table-cell>
          <table:table-cell table:style-name="Tableau30.B3" office:value-type="float" office:value="9">
            <text:p text:style-name="P53">9</text:p>
          </table:table-cell>
        </table:table-row>
        <table:table-row>
          <table:table-cell table:style-name="Tableau30.A1" office:value-type="string">
            <text:p text:style-name="P49">Ar scor</text:p>
          </table:table-cell>
          <table:table-cell table:style-name="Tableau30.B3" office:value-type="float" office:value="66">
            <text:p text:style-name="P53">66</text:p>
          </table:table-cell>
          <table:table-cell table:style-name="Tableau30.B3" office:value-type="float" office:value="27">
            <text:p text:style-name="P53">27</text:p>
          </table:table-cell>
          <table:table-cell table:style-name="Tableau30.B3" office:value-type="float" office:value="7">
            <text:p text:style-name="P53">7</text:p>
          </table:table-cell>
        </table:table-row>
        <table:table-row>
          <table:table-cell table:style-name="Tableau30.A1" office:value-type="string">
            <text:p text:style-name="P49">Mic léinn </text:p>
          </table:table-cell>
          <table:table-cell table:style-name="Tableau30.B3" office:value-type="float" office:value="87">
            <text:p text:style-name="P53">87</text:p>
          </table:table-cell>
          <table:table-cell table:style-name="Tableau30.B3" office:value-type="float" office:value="9">
            <text:p text:style-name="P53">9</text:p>
          </table:table-cell>
          <table:table-cell table:style-name="Tableau30.B3" office:value-type="float" office:value="4">
            <text:p text:style-name="P53">4</text:p>
          </table:table-cell>
        </table:table-row>
        <table:table-row>
          <table:table-cell table:style-name="Tableau30.A4" table:number-columns-spanned="4" office:value-type="string">
            <text:p text:style-name="P74">Deacrachtaí billí a íoc </text:p>
          </table:table-cell>
          <table:covered-table-cell/>
          <table:covered-table-cell/>
          <table:covered-table-cell/>
        </table:table-row>
        <table:table-row>
          <table:table-cell table:style-name="Tableau30.A1" office:value-type="string">
            <text:p text:style-name="P49">An chuid is mó den am </text:p>
          </table:table-cell>
          <table:table-cell table:style-name="Tableau30.B3" office:value-type="float" office:value="57">
            <text:p text:style-name="P53">57</text:p>
          </table:table-cell>
          <table:table-cell table:style-name="Tableau30.B3" office:value-type="float" office:value="35">
            <text:p text:style-name="P53">35</text:p>
          </table:table-cell>
          <table:table-cell table:style-name="Tableau30.B3" office:value-type="float" office:value="8">
            <text:p text:style-name="P53">8</text:p>
          </table:table-cell>
        </table:table-row>
        <table:table-row>
          <table:table-cell table:style-name="Tableau30.A1" office:value-type="string">
            <text:p text:style-name="P49">Ó am go ham </text:p>
          </table:table-cell>
          <table:table-cell table:style-name="Tableau30.B3" office:value-type="float" office:value="67">
            <text:p text:style-name="P53">67</text:p>
          </table:table-cell>
          <table:table-cell table:style-name="Tableau30.B3" office:value-type="float" office:value="27">
            <text:p text:style-name="P53">27</text:p>
          </table:table-cell>
          <table:table-cell table:style-name="Tableau30.B3" office:value-type="float" office:value="6">
            <text:p text:style-name="P53">6</text:p>
          </table:table-cell>
        </table:table-row>
        <table:table-row>
          <table:table-cell table:style-name="Tableau30.A1" office:value-type="string">
            <text:p text:style-name="P49">Beagnach riamh / Riamh </text:p>
          </table:table-cell>
          <table:table-cell table:style-name="Tableau30.B3" office:value-type="float" office:value="78">
            <text:p text:style-name="P53">78</text:p>
          </table:table-cell>
          <table:table-cell table:style-name="Tableau30.B3" office:value-type="float" office:value="18">
            <text:p text:style-name="P53">18</text:p>
          </table:table-cell>
          <table:table-cell table:style-name="Tableau30.B3" office:value-type="float" office:value="4">
            <text:p text:style-name="P53">4</text:p>
          </table:table-cell>
        </table:table-row>
        <table:table-row>
          <table:table-cell table:style-name="Tableau30.A4" table:number-columns-spanned="4" office:value-type="string">
            <text:p text:style-name="P74">Uirbiú suibiachtúil </text:p>
          </table:table-cell>
          <table:covered-table-cell/>
          <table:covered-table-cell/>
          <table:covered-table-cell/>
        </table:table-row>
        <table:table-row>
          <table:table-cell table:style-name="Tableau30.A1" office:value-type="string">
            <text:p text:style-name="P49">Ceantar tuaithe nó sráidbhaile </text:p>
          </table:table-cell>
          <table:table-cell table:style-name="Tableau30.B3" office:value-type="float" office:value="70">
            <text:p text:style-name="P53">70</text:p>
          </table:table-cell>
          <table:table-cell table:style-name="Tableau30.B3" office:value-type="float" office:value="24">
            <text:p text:style-name="P53">24</text:p>
          </table:table-cell>
          <table:table-cell table:style-name="Tableau30.B3" office:value-type="float" office:value="6">
            <text:p text:style-name="P53">6</text:p>
          </table:table-cell>
        </table:table-row>
        <table:table-row>
          <table:table-cell table:style-name="Tableau30.A1" office:value-type="string">
            <text:p text:style-name="P49">Baile beag nó meánmhéide </text:p>
          </table:table-cell>
          <table:table-cell table:style-name="Tableau30.B3" office:value-type="float" office:value="72">
            <text:p text:style-name="P53">72</text:p>
          </table:table-cell>
          <table:table-cell table:style-name="Tableau30.B3" office:value-type="float" office:value="23">
            <text:p text:style-name="P53">23</text:p>
          </table:table-cell>
          <table:table-cell table:style-name="Tableau30.B3" office:value-type="float" office:value="5">
            <text:p text:style-name="P53">5</text:p>
          </table:table-cell>
        </table:table-row>
        <table:table-row>
          <table:table-cell table:style-name="Tableau30.A1" office:value-type="string">
            <text:p text:style-name="P49">Baile mór </text:p>
          </table:table-cell>
          <table:table-cell table:style-name="Tableau30.B3" office:value-type="float" office:value="80">
            <text:p text:style-name="P53">80</text:p>
          </table:table-cell>
          <table:table-cell table:style-name="Tableau30.B3" office:value-type="float" office:value="16">
            <text:p text:style-name="P53">16</text:p>
          </table:table-cell>
          <table:table-cell table:style-name="Tableau30.B3" office:value-type="float" office:value="4">
            <text:p text:style-name="P53">4</text:p>
          </table:table-cell>
        </table:table-row>
        <table:table-row>
          <table:table-cell table:style-name="Tableau30.A4" table:number-columns-spanned="4" office:value-type="string">
            <text:p text:style-name="P74">Íomhá den Aontas Eorpach </text:p>
          </table:table-cell>
          <table:covered-table-cell/>
          <table:covered-table-cell/>
          <table:covered-table-cell/>
        </table:table-row>
        <table:table-row>
          <table:table-cell table:style-name="Tableau30.A1" office:value-type="string">
            <text:p text:style-name="P49">Dearfach </text:p>
          </table:table-cell>
          <table:table-cell table:style-name="Tableau30.B3" office:value-type="float" office:value="95">
            <text:p text:style-name="P53">95</text:p>
          </table:table-cell>
          <table:table-cell table:style-name="Tableau30.B3" office:value-type="float" office:value="4">
            <text:p text:style-name="P53">4</text:p>
          </table:table-cell>
          <table:table-cell table:style-name="Tableau30.B3" office:value-type="float" office:value="1">
            <text:p text:style-name="P53">1</text:p>
          </table:table-cell>
        </table:table-row>
        <table:table-row>
          <table:table-cell table:style-name="Tableau30.A1" office:value-type="string">
            <text:p text:style-name="P49">Neodrach </text:p>
          </table:table-cell>
          <table:table-cell table:style-name="Tableau30.B3" office:value-type="float" office:value="66">
            <text:p text:style-name="P53">66</text:p>
          </table:table-cell>
          <table:table-cell table:style-name="Tableau30.B3" office:value-type="float" office:value="24">
            <text:p text:style-name="P53">24</text:p>
          </table:table-cell>
          <table:table-cell table:style-name="Tableau30.B3" office:value-type="float" office:value="10">
            <text:p text:style-name="P53">10</text:p>
          </table:table-cell>
        </table:table-row>
        <table:table-row>
          <table:table-cell table:style-name="Tableau30.A1" office:value-type="string">
            <text:p text:style-name="P49">Diúltach </text:p>
          </table:table-cell>
          <table:table-cell table:style-name="Tableau30.B3" office:value-type="float" office:value="27">
            <text:p text:style-name="P53">27</text:p>
          </table:table-cell>
          <table:table-cell table:style-name="Tableau30.B3" office:value-type="float" office:value="68">
            <text:p text:style-name="P53">68</text:p>
          </table:table-cell>
          <table:table-cell table:style-name="Tableau30.B3" office:value-type="float" office:value="5">
            <text:p text:style-name="P53">5</text:p>
          </table:table-cell>
        </table:table-row>
        <table:table-row>
          <table:table-cell table:style-name="Tableau30.A4" table:number-columns-spanned="4" office:value-type="string">
            <text:p text:style-name="P74">Sástacht le cáilíocht na beatha </text:p>
          </table:table-cell>
          <table:covered-table-cell/>
          <table:covered-table-cell/>
          <table:covered-table-cell/>
        </table:table-row>
        <table:table-row>
          <table:table-cell table:style-name="Tableau30.A1" office:value-type="string">
            <text:p text:style-name="P49">Sásta </text:p>
          </table:table-cell>
          <table:table-cell table:style-name="Tableau30.B3" office:value-type="float" office:value="77">
            <text:p text:style-name="P53">77</text:p>
          </table:table-cell>
          <table:table-cell table:style-name="Tableau30.B3" office:value-type="float" office:value="18">
            <text:p text:style-name="P53">18</text:p>
          </table:table-cell>
          <table:table-cell table:style-name="Tableau30.B3" office:value-type="float" office:value="5">
            <text:p text:style-name="P53">5</text:p>
          </table:table-cell>
        </table:table-row>
        <table:table-row>
          <table:table-cell table:style-name="Tableau30.A1" office:value-type="string">
            <text:p text:style-name="P49">Ní raibh mé sásta </text:p>
          </table:table-cell>
          <table:table-cell table:style-name="Tableau30.B3" office:value-type="float" office:value="55">
            <text:p text:style-name="P53">55</text:p>
          </table:table-cell>
          <table:table-cell table:style-name="Tableau30.B3" office:value-type="float" office:value="38">
            <text:p text:style-name="P53">38</text:p>
          </table:table-cell>
          <table:table-cell table:style-name="Tableau30.B3" office:value-type="float" office:value="7">
            <text:p text:style-name="P53">7</text:p>
          </table:table-cell>
        </table:table-row>
      </table:table>
      <text:p text:style-name="P27"/>
      <text:h text:style-name="P16" text:outline-level="2"><text:bookmark-start text:name="__RefHeading___Toc316644_3078747257"/>Na príomhbhuntáistí a bhaineann le ballraíocht san Aontas<text:bookmark-end text:name="__RefHeading___Toc316644_3078747257"/></text:h>
      <text:p text:style-name="P27">Chomh maith le tuiscint a fháil ar cé acu a mheasann nó nach measann saoránaigh gur bhain a dtír tairbhe as ballraíocht san Aontas, tá sé tábhachtach freisin a shainaithint cad iad na príomhchúiseanna, dar leo, atá leis na tairbhí sin. Iarradh ar fhreagróirí, dá bhrí sin, na príomhthosca a chur in iúl a mhíníonn cén fáth a gcreideann daoine gur bhain a dtír tairbhe as a bheith mar chuid den Aontas Eorpach. Tugann an cheist seo léargas níos doimhne ar an mbreisluach sonrach a bhaineann le ballraíocht san Aontas mar a mheasann na saoránaigh é.</text:p>
      <text:p text:style-name="P27">Ar leibhéal an Aontais, is léir gurb í an tsíocháin agus an tslándáil an chúis is minice a luaitear go bhfuil tíortha ag baint tairbhe as ballraíocht san Aontas. Ar an iomlán, luaigh 40 % de na freagróirí rannchuidiú an Aontais leis an tsíocháin a chosaint agus leis an tslándáil a neartú, rud a fhágann gurb é an príomhthoisc é le corrlach soiléir. Is cobhsaíocht choibhneasta (+3 phointe céatadáin) é sin freisin i gcomparáid le mí na Bealtaine 2025, rud a chuireann i dtábhacht a thábhachtaí atá breithnithe slándála sa chomhthéacs geopholaitiúil atá ann faoi láthair.</text:p>
      <text:p text:style-name="P27">Is é an dara cúis is minice a luaitear comhar feabhsaithe idir na Ballstáit, arna lua ag 34 % de na freagróirí, rud a léiríonn cobhsaíocht choibhneasta freisin (-2 phointe céatadáin). Léiríonn sé sin go bhfuil an comhar fós ina phríomhthairbhe a mheastar a bheith ann.</text:p>
      <text:p text:style-name="P27">Tá ról tábhachtach fós ag tosca eacnamaíocha. Luann 28 % de na freagróirí (–1 pc) rannchuidiú an Aontais leis an bhfás eacnamaíoch, agus luaitear deiseanna oibre nua faoi 24 % (–1 pc). Deimhnítear leis na torthaí sin go bhfuil buntáistí eacnamaíocha fós lárnach do na tairbhí a mheastar a bheith ag baint le ballraíocht san Aontas.</text:p>
      <text:p text:style-name="P27">Tarraingíonn sciar comhchosúil freagróirí (22%, –2 pc) aird ar ról an Aontais maidir le guth níos láidre a thabhairt do shaoránaigh ar fud an domhain, rud a léiríonn a thábhachtaí atá tionchar domhanda an Aontais. Ina theannta sin, luann 21 % comhar feabhsaithe le tíortha lasmuigh den Aontas (+2 pc), rud a léiríonn luach braite an chaidrimh sheachtraigh.</text:p>
      <text:p text:style-name="P27">Luann cion níos lú freagróirí tairbhí eile. Áirítear orthu sin feabhsuithe ar chaighdeáin mhaireachtála (17 %, –1 pc) agus rannchuidiú an Aontais leis an daonlathas a choinneáil ar bun (15 %, gan athrú). Luaitear saincheisteanna amhail an comhrac i gcoinne na sceimhlitheoireachta (13 %, gan athrú) agus dul i ngleic leis an athrú aeráide (13 %, –1 pc) freisin, cé go bhfuil sciartha níos teoranta acu. <text:span text:style-name="T39">Ó</text:span> bhéal, roghnaíonn 12 % de na saoránaigh (-1 pc) daoine a bhfuil tionchar suntasach acu ar chinntí a dhéantar ar leibhéal an Aontais.</text:p>
      <text:p text:style-name="P27">Ar an iomlán, léiríonn na torthaí sin go measann muintir na hEorpa gur tairbhí ilghnéitheacha iad na tairbhí a bhaineann le ballraíocht san Aontas, lena gcomhcheanglaítear an tslándáil, an comhar agus na buntáistí eacnamaíocha. Cé gur fhan gnéithe a bhaineann leis an tslándáil cobhsaí, tá tairbhí eacnamaíocha agus institiúideacha fós ina gcuid lárnach de mheastóireachtaí na saoránach, rud a léiríonn tuiscint leathan ar bhreisluach an Aontais.</text:p>
      <text:p text:style-name="P27"/>
      <text:p text:style-name="P28"><draw:g text:anchor-type="paragraph" draw:z-index="76" draw:name="Forme78" draw:style-name="gr9"><draw:frame draw:style-name="gr18" draw:text-style-name="P105" svg:width="5.8cm" svg:height="9.499cm" svg:x="11.091cm" svg:y="2.256cm"><draw:image xlink:href="Pictures/10000000000002AD000004624561B3F6C0CEB3C5.png" xlink:type="simple" xlink:show="embed" xlink:actuate="onLoad" draw:mime-type="image/png"><text:p/></draw:image></draw:frame><draw:frame draw:style-name="gr19" draw:text-style-name="P112" svg:width="10.602cm" svg:height="11.004cm" svg:x="0.191cm" svg:y="2.452cm"><draw:text-box><text:p text:style-name="P111"><text:span text:style-name="T41">Rannchuidíonn an tAontas leis an tsíocháin a chosaint agus leis an tslándáil a neartú</text:span></text:p><text:p text:style-name="P111"><text:span text:style-name="T41"/></text:p><text:p text:style-name="P111"><text:span text:style-name="T41">Cuireann ballraíocht san Aontas feabhas ar an gcomhar idir (Ár dTír) agus tíortha eile an Aontais</text:span></text:p><text:p text:style-name="P111"><text:span text:style-name="T41">Cuireann an tAontas Eorpach leis an bhfás eacnamaíoch (Ár dTíortha)</text:span></text:p><text:p text:style-name="P111"><text:span text:style-name="T41"/></text:p><text:p text:style-name="P111"><text:span text:style-name="T41">Tugann an tAontas Eorpach deiseanna nua oibre do dhaoine (NÁISIÚNTA)</text:span></text:p><text:p text:style-name="P111"><text:span text:style-name="T41"/></text:p><text:p text:style-name="P111"><text:span text:style-name="T41">Tugann an tAontas Eorpach guth níos láidre do dhaoine (NÁISIÚNTA) ar fud an domhain</text:span></text:p><text:p text:style-name="P111"><text:span text:style-name="T41"/></text:p><text:p text:style-name="P111"><text:span text:style-name="T41">Cuireann ballraíocht san Aontas feabhas ar an gcomhar idir (Ár dTír) agus tíortha lasmuigh den Aontas</text:span></text:p><text:p text:style-name="P111"><text:span text:style-name="T41">Cuireann an tAontas feabhas ar chaighdeán maireachtála na ndaoine (NÁISIÚNTA)</text:span></text:p><text:p text:style-name="P111"><text:span text:style-name="T41"/></text:p><text:p text:style-name="P111"><text:span text:style-name="T41">Rannchuidíonn an tAontas leis an daonlathas a choinneáil in (Ár dTír)</text:span></text:p><text:p text:style-name="P111"><text:span text:style-name="T41"/></text:p><text:p text:style-name="P111"><text:span text:style-name="T41">Cabhraíonn an tAontas (Ár dTír) leis an gcomhrac i gcoinne na sceimhlitheoireachta</text:span></text:p><text:p text:style-name="P111"><text:span text:style-name="T41"/></text:p><text:p text:style-name="P111"><text:span text:style-name="T41">Cabhraíonn an tAontas (Ár dTír) chun dul i ngleic leis an athrú aeráide</text:span></text:p><text:p text:style-name="P111"><text:span text:style-name="T41"/></text:p><text:p text:style-name="P111"><text:span text:style-name="T41">(NÁISIÚNTA) bíonn tionchar suntasach ag daoine ar chinntí a dhéantar ar leibhéal an Aontais</text:span></text:p><text:p text:style-name="P111"><text:span text:style-name="T41">Go ginearálta, tá tú i bhfabhar an Aontais Eorpaigh (SPONTANEOUS)</text:span></text:p><text:p text:style-name="P111"><text:span text:style-name="T41"/></text:p><text:p text:style-name="P111"><text:span text:style-name="T41">Eile (SPONTANEOUS)</text:span></text:p><text:p text:style-name="P111"><text:span text:style-name="T41"/></text:p><text:p text:style-name="P111"><text:span text:style-name="T41">Níl a fhios agam</text:span></text:p></draw:text-box></draw:frame><draw:frame draw:style-name="gr20" draw:text-style-name="P108" svg:width="16.491cm" svg:height="1.227cm" svg:x="0cm" svg:y="-0.044cm"><draw:text-box><text:p text:style-name="P106"><text:span text:style-name="T41">QA5ab Is cuma má cheapann tú (Ár dTír) gur bhain tú tairbhe as a bheith i do bhall den Aontas Eorpach nó nár bhain, cé acu díobh seo a leanas na príomhchúiseanna a gceapann daoine (Ár dTír) gur bhain siad tairbhe as a bheith i do bhall den Aontas Eorpach? Ar an gcéad dul síos? Agus ansin? (MAX. 3 FREAGRAÍ) (%)</text:span></text:p></draw:text-box></draw:frame><draw:frame draw:style-name="gr21" draw:text-style-name="P105" svg:width="4.636cm" svg:height="0.401cm" svg:x="4.491cm" svg:y="12.656cm"><draw:image xlink:href="Pictures/100000000000012D0000001ACDBCA5702E4F7114.png" xlink:type="simple" xlink:show="embed" xlink:actuate="onLoad" draw:mime-type="image/png"><text:p/></draw:image></draw:frame><draw:frame draw:style-name="gr22" draw:text-style-name="P108" svg:width="2.267cm" svg:height="1.227cm" svg:x="3.824cm" svg:y="13.185cm"><draw:text-box><text:p text:style-name="P106"><text:span text:style-name="T41">Aibreán/Bealtaine 2026</text:span></text:p></draw:text-box></draw:frame><draw:frame draw:style-name="gr23" draw:text-style-name="P108" svg:width="2.082cm" svg:height="0.902cm" svg:x="7.99cm" svg:y="13.086cm"><draw:text-box><text:p text:style-name="P106"><text:span text:style-name="T42">Δ</text:span><text:span text:style-name="T41"> Bealtaine 2025</text:span></text:p></draw:text-box></draw:frame></draw:g></text:p>
      <text:p text:style-name="P27">Ar fud na mBallstát, luaitear raon leathan cúiseanna chun a mhíniú cén fáth a meastar gur bhain tíortha tairbhe as ballraíocht san Aontas, cé go dtagann tosca slándála, comhair agus eacnamaíocha chun cinn go comhsheasmhach mar na gnéithe is tábhachtaí. Ag an am céanna, tá difríochtaí soiléire le feiceáil sa phríomhbhéim a chuirtear ar na tairbhí sin ar fud na dtíortha.</text:p>
      <text:p text:style-name="P27">Is é rannchuidiú an Aontais leis an tsíocháin a chosaint agus leis an tslándáil a neartú an chúis is minice a luaitear in ocht mBallstát. Is minic a luaitear é sa tSualainn (55%), san Ísiltír (53%), agus sa Ghearmáin (50%). Sa tSeicia, is é sin an chéad chúis a luaitear a bheith comhroinnte go cothrom le deiseanna fostaíochta (38 %).</text:p>
      <text:p text:style-name="P27">In ocht mBallstát, baineann an príomhthairbhe a mheastar a bheith ann le deiseanna fostaíochta. Tá sciar na bhfreagróirí a luann deiseanna nua oibre thar a bheith ard sa tSlóvaic agus sa Bhulgáir (49 % araon), agus ina dhiaidh sin sa Chróit (46 %) agus san Ungáir (41 %), rud a léiríonn go bhfuil tairbhí don mhargadh saothair agus deiseanna eacnamaíocha ina bpríomhspreagthaí do dhearcthaí dearfacha sna tíortha sin.</text:p>
      <text:p text:style-name="P27">Ar an gcaoi chéanna, tagann rannchuidiú an Aontais leis an bhfás eacnamaíoch chun cinn mar phríomhthoisc i sé thír, go háirithe in Éirinn (55 %), i Málta (54 %), agus sa Liotuáin (49%) ina dhiaidh sin. Leagtar béim sna torthaí sin ar a thábhachtaí atá an fhorbairt eacnamaíoch agus an rathúnas mar thairbhí a mheastar a bheith ag baint le ballraíocht san Aontas.</text:p>
      <text:p text:style-name="P27"><text:soft-page-break/>Baineann gné mhór eile leis an gcomhar idir na Ballstáit, rud a sheasann amach mar an chúis is minice a luaitear i gcúig Bhallstát, go háirithe sa tSualainn (71 %), agus ina dhiaidh sin an Danmhairg (60 %), an Fhionlainn (59 %), agus an Ísiltír (58 %). Sna tíortha sin, is léir gurb é an comhar feabhsaithe laistigh den Aontas an príomhbhuntáiste, rud a léiríonn béim níos láidre ar lánpháirtiú agus ar ghníomhaíocht chomhchoiteann.</text:p>
      <text:p text:style-name="P27">ar deireadh, sa Phortaingéil (43 %), is é an tairbhe is minice a luaitear ná go dtugann ballraíocht san Aontas guth níos láidre don tír ar fud an domhain, agus béim á leagan ar ghné sheachtrach nó gheopholaitiúil de shochair bhallraíochta san Aontas.</text:p>
      <text:p text:style-name="P27">Ar an iomlán, cuireann na torthaí sin i dtábhacht cineál ilghnéitheach na dtairbhí a mheastar a bheith ag baint leis an Aontas, agus ag an am céanna léiríonn siad difríochtaí soiléire náisiúnta ó thaobh béime de. Cé go bhfuil ábhair imní slándála chun tosaigh i roinnt Ballstát, tugann Ballstáit eile tús áite don fheidhmíocht eacnamaíoch, do dheiseanna fostaíochta, nó don chomhar, rud a léiríonn tionchar na gcomhthéacsanna náisiúnta, na struchtúr eacnamaíoch, agus na bpeirspictíochtaí geopholaitiúla maidir leis an gcaoi a ndéantar meastóireacht ar bhallraíocht san Aontas. </text:p>
      <text:p text:style-name="P27"><draw:g text:anchor-type="paragraph" draw:z-index="77" draw:name="Forme79" draw:style-name="gr9"><draw:frame draw:style-name="gr13" draw:text-style-name="P105" svg:width="16.994cm" svg:height="6.39cm" svg:x="0cm" svg:y="3.704cm"><draw:image xlink:href="Pictures/1000000000000865000003283774481805F86369.png" xlink:type="simple" xlink:show="embed" xlink:actuate="onLoad" draw:mime-type="image/png"><text:p/></draw:image></draw:frame><draw:g draw:style-name="gr4"><draw:frame draw:style-name="gr14" draw:text-style-name="P105" svg:width="0.657cm" svg:height="0.874cm" svg:x="0.968cm" svg:y="2.065cm"><draw:image xlink:href="Pictures/10000000000000460000005CF506542A0A239B90.png" xlink:type="simple" xlink:show="embed" xlink:actuate="onLoad" draw:mime-type="image/png"><text:p/></draw:image></draw:frame><draw:frame draw:style-name="gr15" draw:text-style-name="P105" svg:width="0.525cm" svg:height="0.59cm" svg:x="1.041cm" svg:y="3.012cm"><draw:image xlink:href="Pictures/10000000000000380000003EAA879A51E2370E37.png" xlink:type="simple" xlink:show="embed" xlink:actuate="onLoad" draw:mime-type="image/png"><text:p/></draw:image></draw:frame></draw:g><draw:frame draw:style-name="gr16" draw:text-style-name="P108" svg:width="13.876cm" svg:height="1.876cm" svg:x="1.487cm" svg:y="1.913cm"><draw:text-box><text:p text:style-name="P106"><text:span text:style-name="T41">Rannchuidíonn an tAontas leis an tsíocháin a chosaint agus leis an tslándáil a neartú</text:span></text:p><text:p text:style-name="P106"><text:span text:style-name="T41">Tugann an tAontas Eorpach deiseanna nua oibre do dhaoine (NÁISIÚNTA)</text:span></text:p><text:p text:style-name="P106"><text:span text:style-name="T41">Cuireann an tAontas Eorpach leis an bhfás eacnamaíoch (Ár dTíortha)</text:span></text:p><text:p text:style-name="P106"><text:span text:style-name="T41">Cuireann ballraíocht san Aontas feabhas ar an gcomhar idir (Ár dTír) agus tíortha eile an Aontais</text:span></text:p><text:p text:style-name="P106"><text:span text:style-name="T41">Tugann an tAontas Eorpach guth níos láidre do dhaoine (NÁISIÚNTA) ar fud an domhain</text:span></text:p></draw:text-box></draw:frame><draw:frame draw:style-name="gr17" draw:text-style-name="P108" svg:width="16.287cm" svg:height="1.525cm" svg:x="0.579cm" svg:y="0.22cm"><draw:text-box><text:p text:style-name="P106"><text:span text:style-name="T41">QA5ab Is cuma má cheapann tú (Ár dTír) gur bhain tú tairbhe as a bheith i do bhall den Aontas Eorpach nó nár bhain, cé acu díobh seo a leanas na príomhchúiseanna a gceapann daoine (Ár dTír) gur bhain siad tairbhe as a bheith i do bhall den Aontas Eorpach? Ar an gcéad dul síos? Agus ansin? (MAX. 3 FREAGRAÍ) (%)</text:span></text:p></draw:text-box></draw:frame></draw:g></text:p>
      <text:p text:style-name="P28"><draw:g text:anchor-type="paragraph" draw:z-index="78" draw:name="Forme80" draw:style-name="gr9"><draw:frame draw:style-name="gr10" draw:text-style-name="P105" svg:width="10.533cm" svg:height="6.014cm" svg:x="7.802cm" svg:y="1.583cm"><draw:image xlink:href="Pictures/10000000000005D400000354B8086717DE75EDD4.png" xlink:type="simple" xlink:show="embed" xlink:actuate="onLoad" draw:mime-type="image/png"><text:p/></draw:image></draw:frame><draw:frame draw:style-name="gr11" draw:text-style-name="P110" svg:width="7.996cm" svg:height="5.527cm" svg:x="0cm" svg:y="2.189cm"><draw:text-box><text:p text:style-name="P109"><text:span text:style-name="T44">Rannchuidíonn an tAontas leis an tsíocháin a chosaint agus leis an tslándáil a neartú</text:span></text:p><text:p text:style-name="P109"><text:span text:style-name="T44"/></text:p><text:p text:style-name="P109"><text:span text:style-name="T44">Cuireann ballraíocht san Aontas feabhas ar an gcomhar idir (Ár dTír) agus tíortha eile an Aontais</text:span></text:p><text:p text:style-name="P109"><text:span text:style-name="T44">Cuireann an tAontas Eorpach leis an bhfás eacnamaíoch (Ár dTíortha)</text:span></text:p><text:p text:style-name="P109"><text:span text:style-name="T44"/></text:p><text:p text:style-name="P109"><text:span text:style-name="T44">Tugann an tAontas Eorpach deiseanna nua oibre do dhaoine (NÁISIÚNTA)</text:span></text:p><text:p text:style-name="P109"><text:span text:style-name="T44"/></text:p><text:p text:style-name="P109"><text:span text:style-name="T44">Tugann an tAontas Eorpach guth níos láidre do dhaoine (NÁISIÚNTA) ar fud an domhain</text:span></text:p><text:p text:style-name="P109"><text:span text:style-name="T44"/></text:p><text:p text:style-name="P109"><text:span text:style-name="T44">Cuireann ballraíocht san Aontas feabhas ar an gcomhar idir (Ár dTír) agus tíortha lasmuigh den Aontas</text:span></text:p><text:p text:style-name="P109"><text:span text:style-name="T44">Cuireann an tAontas feabhas ar chaighdeán maireachtála na ndaoine (NÁISIÚNTA)</text:span></text:p><text:p text:style-name="P109"><text:span text:style-name="T44"/></text:p><text:p text:style-name="P109"><text:span text:style-name="T44">Rannchuidíonn an tAontas leis an daonlathas a choinneáil in (Ár dTír)</text:span></text:p><text:p text:style-name="P109"><text:span text:style-name="T44"/></text:p><text:p text:style-name="P109"><text:span text:style-name="T44">Cabhraíonn an tAontas (Ár dTír) leis an gcomhrac i gcoinne na sceimhlitheoireachta</text:span></text:p><text:p text:style-name="P109"><text:span text:style-name="T44"/></text:p><text:p text:style-name="P109"><text:span text:style-name="T44">Cabhraíonn an tAontas (Ár dTír) chun dul i ngleic leis an athrú aeráide</text:span></text:p><text:p text:style-name="P109"><text:span text:style-name="T44"/></text:p><text:p text:style-name="P109"><text:span text:style-name="T44">(NÁISIÚNTA) bíonn tionchar suntasach ag daoine ar chinntí a dhéantar ar leibhéal an Aontais</text:span></text:p><text:p text:style-name="P109"><text:span text:style-name="T44">Go ginearálta, tá tú i bhfabhar an Aontais Eorpaigh (SPONTANEOUS)</text:span></text:p><text:p text:style-name="P109"><text:span text:style-name="T44"/></text:p><text:p text:style-name="P109"><text:span text:style-name="T44">Eile (SPONTANEOUS)</text:span></text:p><text:p text:style-name="P109"><text:span text:style-name="T44"/></text:p><text:p text:style-name="P109"><text:span text:style-name="T44">Níl a fhios agam</text:span></text:p></draw:text-box></draw:frame><draw:frame draw:style-name="gr12" draw:text-style-name="P108" svg:width="17.213cm" svg:height="1.227cm" svg:x="0.838cm" svg:y="0.161cm"><draw:text-box><text:p text:style-name="P106"><text:span text:style-name="T41">Is cuma má cheapann tú (Ár dTír) gur bhain tú tairbhe as a bheith i do bhall den Aontas nó nár bhain, cé acu díobh seo a leanas na príomhchúiseanna a gceapann daoine (Ár dTír) gur bhain siad tairbhe as a bheith i do bhall den Aontas? Ar an gcéad dul síos? Agus ansin? (MAX. 3 FREAGRAÍ) (%)</text:span></text:p></draw:text-box></draw:frame></draw:g>Tá éagsúlacht sna tuairimí maidir leis na príomhchúiseanna a mbreathnaítear ar thíortha mar thíortha a bhaineann tairbhe as ballraíocht san Aontas ar fud grúpaí sochdhéimeagrafacha agus dearcaidh, cé go bhfuil tosca slándála, comhair agus eacnamaíocha fós lárnach i ngach catagóir.</text:p>
      <text:p text:style-name="P27">Tá difríochtaí de réir inscne teoranta. Tuairiscíonn fir agus mná tosaíochtaí an-chosúil ar an iomlán; mar sin féin, is mó an seans go gcuirfidh fir béim ar an bhfás eacnamaíoch (30 % vs 26 %). </text:p>
      <text:p text:style-name="P27">Tá an t-athrú teoranta ar fud na n-aoisghrúpaí freisin. Is mó an seans go luafaidh freagróirí idir 25-39 mbliana d’aois an tsíocháin agus an tslándáil (41 % vs 38 % i measc na bhfreagróirí idir 15-24 bliana d’aois agus 40-54 bliana d’aois) agus an comhar (36 % vs 33 % i measc an ghrúpa is sine), agus cuireann freagróirí óga (15-24 bliana d’aois) béim níos mó ar an bhfás eacnamaíoch (30 % vs 27 %), ar an gcomhar lasmuigh den Aontas (23 % vs 19 %) agus ar fheabhsú an chaighdeáin mhaireachtála (21 % vs 15 %). </text:p>
      <text:p text:style-name="P27">Tá difríochtaí de réir leibhéal oideachais níos feiceálaí. Is mó i bhfad an seans go luafaidh freagróirí a bhfuil ardleibhéal oideachais acu an tsíocháin agus an tslándáil (42% vs 38% i measc na ndaoine is lú oideachas), comhar laistigh den Aontas (41% vs 30%), fás eacnamaíoch (34% vs 22%) chomh maith le feabhas a chur ar an gcaighdeán maireachtála ag an Aontas (18% vs 14%). Os a choinne sin, tá dhá oiread seans ann go luafaidh daoine a bhfuil leibhéal íseal oideachais acu go gcabhraíonn an tAontas leis an gcomhrac i gcoinne na sceimhlitheoireachta (16 % vs 9 %). </text:p>
      <text:p text:style-name="P27">Tá roinnt athruithe le feiceáil maidir leis an staid airgeadais. Is mó seans go leagfaidh freagróirí atá níos sláine ó thaobh airgeadais de béim ar an tsíocháin agus ar an tslándáil (41 % vs 34 % ina measc siúd a bhfuil deacrachtaí acu a mbillí a íoc an chuid is mó den am), ar an gcomhar laistigh den Aontas (36 % vs 28 %), ar an bhfás eacnamaíoch (30 % vs 21 %), ar dheiseanna oibre (24 % vs 18 %), agus ar an bhfeabhas ar an gcaighdeán maireachtála (17 % vs 14 %), rud a léiríonn léirmhíniú níos dírithe ar an ngeilleagar ar thairbhí an Aontais. </text:p>
      <text:p text:style-name="P27">Is mó i bhfad an seans go ndéanfaidh freagróirí a bhfuil íomhá dhearfach acu den Aontas ballraíocht san Aontas a cheangal le beagnach gach tairbhe liostaithe ná freagróirí a bhfuil dearcadh diúltach acu. Mar shampla, roghnaíonn 45 % díobh an tsíocháin agus an tslándáil i gcomparáid le 27 % díobh siúd a bhfuil dearcadh diúltach acu ar an Aontas. </text:p>
      <text:p text:style-name="P27">Tá difríochtaí de bharr uirbiú suibiachtúil sách teoranta, cé gur féidir roinnt éagsúlachta a thabhairt faoi deara. Is mó seans go luafaidh freagróirí i mbailte móra comhar laistigh den Aontas (38 % vs 30 % i measc na bhfreagróirí i gceantair thuaithe) agus feabhas a chur ar an gcaighdeán maireachtála (21 % vs 17 %). </text:p>
      <text:p text:style-name="P27"><text:soft-page-break/></text:p>
      <table:table table:name="Tableau31" table:style-name="Tableau31">
        <table:table-column table:style-name="Tableau31.A"/>
        <table:table-column table:style-name="Tableau31.B" table:number-columns-repeated="14"/>
        <table:table-row>
          <table:table-cell table:style-name="Tableau31.A1" table:number-columns-spanned="15" office:value-type="string">
            <text:p text:style-name="P89">QA4 Agus gach rud á chur san áireamh, an ndéarfá gur thairbhigh nó nár thairbhigh (Ár dTír) de bheith ina ball den Aontas Eorpach? (% - A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2"/>
          </table:table-cell>
          <table:table-cell table:style-name="Tableau31.A1" office:value-type="string">
            <text:p text:style-name="P93">Rannchuidíonn an tAontas leis an tsíocháin a chosaint agus leis an tslándáil a neartú </text:p>
          </table:table-cell>
          <table:table-cell table:style-name="Tableau31.A1" office:value-type="string">
            <text:p text:style-name="P93">Cuireann ballraíocht san Aontas feabhas ar an gcomhar idir (Ár dTír) agus tíortha eile an Aontais </text:p>
          </table:table-cell>
          <table:table-cell table:style-name="Tableau31.A1" office:value-type="string">
            <text:p text:style-name="P93">Cuireann an tAontas Eorpach leis an bhfás eacnamaíoch (Ár dTíortha) </text:p>
          </table:table-cell>
          <table:table-cell table:style-name="Tableau31.A1" office:value-type="string">
            <text:p text:style-name="P93">Tugann an tAontas Eorpach deiseanna nua oibre do dhaoine (NÁISIÚNTA) </text:p>
          </table:table-cell>
          <table:table-cell table:style-name="Tableau31.A1" office:value-type="string">
            <text:p text:style-name="P93">Tugann an tAontas Eorpach guth níos láidre do dhaoine (NÁISIÚNTA) ar fud an domhain </text:p>
          </table:table-cell>
          <table:table-cell table:style-name="Tableau31.A1" office:value-type="string">
            <text:p text:style-name="P93">Cuireann ballraíocht san Aontas feabhas ar an gcomhar idir (Ár dTír) agus tíortha lasmuigh den Aontas </text:p>
          </table:table-cell>
          <table:table-cell table:style-name="Tableau31.A1" office:value-type="string">
            <text:p text:style-name="P93">Cuireann an tAontas feabhas ar chaighdeán maireachtála na ndaoine (NÁISIÚNTA)</text:p>
          </table:table-cell>
          <table:table-cell table:style-name="Tableau31.A1" office:value-type="string">
            <text:p text:style-name="P93">Rannchuidíonn an tAontas leis an daonlathas a choinneáil in (Ár dTír) </text:p>
          </table:table-cell>
          <table:table-cell table:style-name="Tableau31.A1" office:value-type="string">
            <text:p text:style-name="P93">Cabhraíonn an tAontas (Ár dTír) leis an gcomhrac i gcoinne na sceimhlitheoireachta</text:p>
          </table:table-cell>
          <table:table-cell table:style-name="Tableau31.A1" office:value-type="string">
            <text:p text:style-name="P93">Cabhraíonn an tAontas (Ár dTír) chun dul i ngleic leis an athrú aeráide</text:p>
          </table:table-cell>
          <table:table-cell table:style-name="Tableau31.A1" office:value-type="string">
            <text:p text:style-name="P93">(NÁISIÚNTA) bíonn tionchar suntasach ag daoine ar chinntí a dhéantar ar leibhéal an Aontais </text:p>
          </table:table-cell>
          <table:table-cell table:style-name="Tableau31.A1" office:value-type="string">
            <text:p text:style-name="P93">Go ginearálta, tá tú i bhfabhar an Aontais Eorpaigh (SPONTANEOUS) </text:p>
          </table:table-cell>
          <table:table-cell table:style-name="Tableau31.A1" office:value-type="string">
            <text:p text:style-name="P93">Eile (SPONTANEOUS) </text:p>
          </table:table-cell>
          <table:table-cell table:style-name="Tableau31.A1" office:value-type="string">
            <text:p text:style-name="P93">Níl a fhios agam</text:p>
          </table:table-cell>
        </table:table-row>
        <table:table-row>
          <table:table-cell table:style-name="Tableau31.A1" office:value-type="string">
            <text:p text:style-name="P94">AE27 </text:p>
          </table:table-cell>
          <table:table-cell table:style-name="Tableau31.B3" office:value-type="float" office:value="40">
            <text:p text:style-name="P93">40</text:p>
          </table:table-cell>
          <table:table-cell table:style-name="Tableau31.B3" office:value-type="float" office:value="34">
            <text:p text:style-name="P93">34</text:p>
          </table:table-cell>
          <table:table-cell table:style-name="Tableau31.B3" office:value-type="float" office:value="28">
            <text:p text:style-name="P93">28</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5">
            <text:p text:style-name="P93">15</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5">
            <text:p text:style-name="P93">5</text:p>
          </table:table-cell>
        </table:table-row>
        <table:table-row>
          <table:table-cell table:style-name="Tableau31.A4" table:number-columns-spanned="15" office:value-type="string">
            <text:p text:style-name="P76">Inscn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Fear </text:p>
          </table:table-cell>
          <table:table-cell table:style-name="Tableau31.B3" office:value-type="float" office:value="39">
            <text:p text:style-name="P93">39</text:p>
          </table:table-cell>
          <table:table-cell table:style-name="Tableau31.B3" office:value-type="float" office:value="34">
            <text:p text:style-name="P93">34</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5">
            <text:p text:style-name="P93">5</text:p>
          </table:table-cell>
        </table:table-row>
        <table:table-row>
          <table:table-cell table:style-name="Tableau31.A1" office:value-type="string">
            <text:p text:style-name="P94">Bean </text:p>
          </table:table-cell>
          <table:table-cell table:style-name="Tableau31.B3" office:value-type="float" office:value="40">
            <text:p text:style-name="P93">40</text:p>
          </table:table-cell>
          <table:table-cell table:style-name="Tableau31.B3" office:value-type="float" office:value="34">
            <text:p text:style-name="P93">34</text:p>
          </table:table-cell>
          <table:table-cell table:style-name="Tableau31.B3" office:value-type="float" office:value="26">
            <text:p text:style-name="P93">26</text:p>
          </table:table-cell>
          <table:table-cell table:style-name="Tableau31.B3" office:value-type="float" office:value="23">
            <text:p text:style-name="P93">23</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6">
            <text:p text:style-name="P93">16</text:p>
          </table:table-cell>
          <table:table-cell table:style-name="Tableau31.B3" office:value-type="float" office:value="16">
            <text:p text:style-name="P93">16</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6">
            <text:p text:style-name="P93">6</text:p>
          </table:table-cell>
        </table:table-row>
        <table:table-row>
          <table:table-cell table:style-name="Tableau31.A4" table:number-columns-spanned="15" office:value-type="string">
            <text:p text:style-name="P76">Ao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15- 24 </text:p>
          </table:table-cell>
          <table:table-cell table:style-name="Tableau31.B3" office:value-type="float" office:value="38">
            <text:p text:style-name="P93">38</text:p>
          </table:table-cell>
          <table:table-cell table:style-name="Tableau31.B3" office:value-type="float" office:value="34">
            <text:p text:style-name="P93">34</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3">
            <text:p text:style-name="P93">23</text:p>
          </table:table-cell>
          <table:table-cell table:style-name="Tableau31.B3" office:value-type="float" office:value="23">
            <text:p text:style-name="P93">23</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1">
            <text:p text:style-name="P93">11</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1">
            <text:p text:style-name="P93">1</text:p>
          </table:table-cell>
          <table:table-cell table:style-name="Tableau31.B3" office:value-type="float" office:value="3">
            <text:p text:style-name="P93">3</text:p>
          </table:table-cell>
        </table:table-row>
        <table:table-row>
          <table:table-cell table:style-name="Tableau31.A1" office:value-type="string">
            <text:p text:style-name="P94">25—39 </text:p>
          </table:table-cell>
          <table:table-cell table:style-name="Tableau31.B3" office:value-type="float" office:value="41">
            <text:p text:style-name="P93">41</text:p>
          </table:table-cell>
          <table:table-cell table:style-name="Tableau31.B3" office:value-type="float" office:value="36">
            <text:p text:style-name="P93">36</text:p>
          </table:table-cell>
          <table:table-cell table:style-name="Tableau31.B3" office:value-type="float" office:value="30">
            <text:p text:style-name="P93">30</text:p>
          </table:table-cell>
          <table:table-cell table:style-name="Tableau31.B3" office:value-type="float" office:value="25">
            <text:p text:style-name="P93">25</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6">
            <text:p text:style-name="P93">16</text:p>
          </table:table-cell>
          <table:table-cell table:style-name="Tableau31.B3" office:value-type="float" office:value="11">
            <text:p text:style-name="P93">11</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4">
            <text:p text:style-name="P93">4</text:p>
          </table:table-cell>
        </table:table-row>
        <table:table-row>
          <table:table-cell table:style-name="Tableau31.A1" office:value-type="string">
            <text:p text:style-name="P94">40-54 </text:p>
          </table:table-cell>
          <table:table-cell table:style-name="Tableau31.B3" office:value-type="float" office:value="38">
            <text:p text:style-name="P93">38</text:p>
          </table:table-cell>
          <table:table-cell table:style-name="Tableau31.B3" office:value-type="float" office:value="35">
            <text:p text:style-name="P93">35</text:p>
          </table:table-cell>
          <table:table-cell table:style-name="Tableau31.B3" office:value-type="float" office:value="29">
            <text:p text:style-name="P93">29</text:p>
          </table:table-cell>
          <table:table-cell table:style-name="Tableau31.B3" office:value-type="float" office:value="25">
            <text:p text:style-name="P93">25</text:p>
          </table:table-cell>
          <table:table-cell table:style-name="Tableau31.B3" office:value-type="float" office:value="23">
            <text:p text:style-name="P93">23</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5">
            <text:p text:style-name="P93">15</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5">
            <text:p text:style-name="P93">5</text:p>
          </table:table-cell>
        </table:table-row>
        <table:table-row>
          <table:table-cell table:style-name="Tableau31.A1" office:value-type="string">
            <text:p text:style-name="P94">&gt;=55</text:p>
          </table:table-cell>
          <table:table-cell table:style-name="Tableau31.B3" office:value-type="float" office:value="40">
            <text:p text:style-name="P93">40</text:p>
          </table:table-cell>
          <table:table-cell table:style-name="Tableau31.B3" office:value-type="float" office:value="33">
            <text:p text:style-name="P93">33</text:p>
          </table:table-cell>
          <table:table-cell table:style-name="Tableau31.B3" office:value-type="float" office:value="27">
            <text:p text:style-name="P93">27</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9">
            <text:p text:style-name="P93">19</text:p>
          </table:table-cell>
          <table:table-cell table:style-name="Tableau31.B3" office:value-type="float" office:value="15">
            <text:p text:style-name="P93">15</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1">
            <text:p text:style-name="P93">11</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7">
            <text:p text:style-name="P93">7</text:p>
          </table:table-cell>
        </table:table-row>
        <table:table-row>
          <table:table-cell table:style-name="Tableau31.A4" table:number-columns-spanned="15" office:value-type="string">
            <text:p text:style-name="P76">Leibhéal oideachai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Leibhéal íseal oideachais (ISCED 0- 2) </text:p>
          </table:table-cell>
          <table:table-cell table:style-name="Tableau31.B3" office:value-type="float" office:value="38">
            <text:p text:style-name="P93">38</text:p>
          </table:table-cell>
          <table:table-cell table:style-name="Tableau31.B3" office:value-type="float" office:value="30">
            <text:p text:style-name="P93">30</text:p>
          </table:table-cell>
          <table:table-cell table:style-name="Tableau31.B3" office:value-type="float" office:value="22">
            <text:p text:style-name="P93">22</text:p>
          </table:table-cell>
          <table:table-cell table:style-name="Tableau31.B3" office:value-type="float" office:value="20">
            <text:p text:style-name="P93">20</text:p>
          </table:table-cell>
          <table:table-cell table:style-name="Tableau31.B3" office:value-type="float" office:value="23">
            <text:p text:style-name="P93">23</text:p>
          </table:table-cell>
          <table:table-cell table:style-name="Tableau31.B3" office:value-type="float" office:value="19">
            <text:p text:style-name="P93">19</text:p>
          </table:table-cell>
          <table:table-cell table:style-name="Tableau31.B3" office:value-type="float" office:value="14">
            <text:p text:style-name="P93">14</text:p>
          </table:table-cell>
          <table:table-cell table:style-name="Tableau31.B3" office:value-type="float" office:value="14">
            <text:p text:style-name="P93">14</text:p>
          </table:table-cell>
          <table:table-cell table:style-name="Tableau31.B3" office:value-type="float" office:value="16">
            <text:p text:style-name="P93">16</text:p>
          </table:table-cell>
          <table:table-cell table:style-name="Tableau31.B3" office:value-type="float" office:value="12">
            <text:p text:style-name="P93">12</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5">
            <text:p text:style-name="P93">5</text:p>
          </table:table-cell>
          <table:table-cell table:style-name="Tableau31.B3" office:value-type="float" office:value="9">
            <text:p text:style-name="P93">9</text:p>
          </table:table-cell>
        </table:table-row>
        <table:table-row>
          <table:table-cell table:style-name="Tableau31.A1" office:value-type="string">
            <text:p text:style-name="P94">Meánleibhéal oideachais (ISCED 3—4) </text:p>
          </table:table-cell>
          <table:table-cell table:style-name="Tableau31.B3" office:value-type="float" office:value="39">
            <text:p text:style-name="P93">39</text:p>
          </table:table-cell>
          <table:table-cell table:style-name="Tableau31.B3" office:value-type="float" office:value="32">
            <text:p text:style-name="P93">32</text:p>
          </table:table-cell>
          <table:table-cell table:style-name="Tableau31.B3" office:value-type="float" office:value="29">
            <text:p text:style-name="P93">29</text:p>
          </table:table-cell>
          <table:table-cell table:style-name="Tableau31.B3" office:value-type="float" office:value="27">
            <text:p text:style-name="P93">27</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6">
            <text:p text:style-name="P93">16</text:p>
          </table:table-cell>
          <table:table-cell table:style-name="Tableau31.B3" office:value-type="float" office:value="14">
            <text:p text:style-name="P93">14</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4">
            <text:p text:style-name="P93">4</text:p>
          </table:table-cell>
        </table:table-row>
        <table:table-row>
          <table:table-cell table:style-name="Tableau31.A1" office:value-type="string">
            <text:p text:style-name="P94">Ardleibhéal oideachais (ISCED 5-8) </text:p>
          </table:table-cell>
          <table:table-cell table:style-name="Tableau31.B3" office:value-type="float" office:value="42">
            <text:p text:style-name="P93">42</text:p>
          </table:table-cell>
          <table:table-cell table:style-name="Tableau31.B3" office:value-type="float" office:value="41">
            <text:p text:style-name="P93">41</text:p>
          </table:table-cell>
          <table:table-cell table:style-name="Tableau31.B3" office:value-type="float" office:value="34">
            <text:p text:style-name="P93">34</text:p>
          </table:table-cell>
          <table:table-cell table:style-name="Tableau31.B3" office:value-type="float" office:value="22">
            <text:p text:style-name="P93">22</text:p>
          </table:table-cell>
          <table:table-cell table:style-name="Tableau31.B3" office:value-type="float" office:value="22">
            <text:p text:style-name="P93">22</text:p>
          </table:table-cell>
          <table:table-cell table:style-name="Tableau31.B3" office:value-type="float" office:value="22">
            <text:p text:style-name="P93">22</text:p>
          </table:table-cell>
          <table:table-cell table:style-name="Tableau31.B3" office:value-type="float" office:value="18">
            <text:p text:style-name="P93">18</text:p>
          </table:table-cell>
          <table:table-cell table:style-name="Tableau31.B3" office:value-type="float" office:value="15">
            <text:p text:style-name="P93">15</text:p>
          </table:table-cell>
          <table:table-cell table:style-name="Tableau31.B3" office:value-type="float" office:value="9">
            <text:p text:style-name="P93">9</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2">
            <text:p text:style-name="P93">2</text:p>
          </table:table-cell>
          <table:table-cell table:style-name="Tableau31.B3" office:value-type="float" office:value="4">
            <text:p text:style-name="P93">4</text:p>
          </table:table-cell>
        </table:table-row>
        <table:table-row>
          <table:table-cell table:style-name="Tableau31.A4" table:number-columns-spanned="15" office:value-type="string">
            <text:p text:style-name="P76">Catagóir shochghairmiúi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Féinfhostaithe </text:p>
          </table:table-cell>
          <table:table-cell table:style-name="Tableau31.B3" office:value-type="float" office:value="37">
            <text:p text:style-name="P93">37</text:p>
          </table:table-cell>
          <table:table-cell table:style-name="Tableau31.B3" office:value-type="float" office:value="35">
            <text:p text:style-name="P93">35</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3">
            <text:p text:style-name="P93">23</text:p>
          </table:table-cell>
          <table:table-cell table:style-name="Tableau31.B3" office:value-type="float" office:value="19">
            <text:p text:style-name="P93">19</text:p>
          </table:table-cell>
          <table:table-cell table:style-name="Tableau31.B3" office:value-type="float" office:value="17">
            <text:p text:style-name="P93">17</text:p>
          </table:table-cell>
          <table:table-cell table:style-name="Tableau31.B3" office:value-type="float" office:value="12">
            <text:p text:style-name="P93">12</text:p>
          </table:table-cell>
          <table:table-cell table:style-name="Tableau31.B3" office:value-type="float" office:value="12">
            <text:p text:style-name="P93">12</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4">
            <text:p text:style-name="P93">4</text:p>
          </table:table-cell>
        </table:table-row>
        <table:table-row>
          <table:table-cell table:style-name="Tableau31.A1" office:value-type="string">
            <text:p text:style-name="P94">Bainisteoirí </text:p>
          </table:table-cell>
          <table:table-cell table:style-name="Tableau31.B3" office:value-type="float" office:value="43">
            <text:p text:style-name="P93">43</text:p>
          </table:table-cell>
          <table:table-cell table:style-name="Tableau31.B3" office:value-type="float" office:value="40">
            <text:p text:style-name="P93">40</text:p>
          </table:table-cell>
          <table:table-cell table:style-name="Tableau31.B3" office:value-type="float" office:value="34">
            <text:p text:style-name="P93">34</text:p>
          </table:table-cell>
          <table:table-cell table:style-name="Tableau31.B3" office:value-type="float" office:value="24">
            <text:p text:style-name="P93">24</text:p>
          </table:table-cell>
          <table:table-cell table:style-name="Tableau31.B3" office:value-type="float" office:value="21">
            <text:p text:style-name="P93">21</text:p>
          </table:table-cell>
          <table:table-cell table:style-name="Tableau31.B3" office:value-type="float" office:value="22">
            <text:p text:style-name="P93">22</text:p>
          </table:table-cell>
          <table:table-cell table:style-name="Tableau31.B3" office:value-type="float" office:value="18">
            <text:p text:style-name="P93">18</text:p>
          </table:table-cell>
          <table:table-cell table:style-name="Tableau31.B3" office:value-type="float" office:value="14">
            <text:p text:style-name="P93">14</text:p>
          </table:table-cell>
          <table:table-cell table:style-name="Tableau31.B3" office:value-type="float" office:value="10">
            <text:p text:style-name="P93">10</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3">
            <text:p text:style-name="P93">3</text:p>
          </table:table-cell>
        </table:table-row>
        <table:table-row>
          <table:table-cell table:style-name="Tableau31.A1" office:value-type="string">
            <text:p text:style-name="P94">Coiléir bhána eile </text:p>
          </table:table-cell>
          <table:table-cell table:style-name="Tableau31.B3" office:value-type="float" office:value="37">
            <text:p text:style-name="P93">37</text:p>
          </table:table-cell>
          <table:table-cell table:style-name="Tableau31.B3" office:value-type="float" office:value="36">
            <text:p text:style-name="P93">36</text:p>
          </table:table-cell>
          <table:table-cell table:style-name="Tableau31.B3" office:value-type="float" office:value="31">
            <text:p text:style-name="P93">31</text:p>
          </table:table-cell>
          <table:table-cell table:style-name="Tableau31.B3" office:value-type="float" office:value="26">
            <text:p text:style-name="P93">26</text:p>
          </table:table-cell>
          <table:table-cell table:style-name="Tableau31.B3" office:value-type="float" office:value="26">
            <text:p text:style-name="P93">26</text:p>
          </table:table-cell>
          <table:table-cell table:style-name="Tableau31.B3" office:value-type="float" office:value="22">
            <text:p text:style-name="P93">22</text:p>
          </table:table-cell>
          <table:table-cell table:style-name="Tableau31.B3" office:value-type="float" office:value="17">
            <text:p text:style-name="P93">17</text:p>
          </table:table-cell>
          <table:table-cell table:style-name="Tableau31.B3" office:value-type="float" office:value="17">
            <text:p text:style-name="P93">17</text:p>
          </table:table-cell>
          <table:table-cell table:style-name="Tableau31.B3" office:value-type="float" office:value="12">
            <text:p text:style-name="P93">12</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2">
            <text:p text:style-name="P93">2</text:p>
          </table:table-cell>
          <table:table-cell table:style-name="Tableau31.B3" office:value-type="float" office:value="4">
            <text:p text:style-name="P93">4</text:p>
          </table:table-cell>
        </table:table-row>
        <table:table-row>
          <table:table-cell table:style-name="Tableau31.A1" office:value-type="string">
            <text:p text:style-name="P94">Oibrithe láimhe </text:p>
          </table:table-cell>
          <table:table-cell table:style-name="Tableau31.B3" office:value-type="float" office:value="38">
            <text:p text:style-name="P93">38</text:p>
          </table:table-cell>
          <table:table-cell table:style-name="Tableau31.B3" office:value-type="float" office:value="33">
            <text:p text:style-name="P93">33</text:p>
          </table:table-cell>
          <table:table-cell table:style-name="Tableau31.B3" office:value-type="float" office:value="27">
            <text:p text:style-name="P93">27</text:p>
          </table:table-cell>
          <table:table-cell table:style-name="Tableau31.B3" office:value-type="float" office:value="25">
            <text:p text:style-name="P93">25</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5">
            <text:p text:style-name="P93">15</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4">
            <text:p text:style-name="P93">4</text:p>
          </table:table-cell>
        </table:table-row>
        <table:table-row>
          <table:table-cell table:style-name="Tableau31.A1" office:value-type="string">
            <text:p text:style-name="P94">Daoine tí </text:p>
          </table:table-cell>
          <table:table-cell table:style-name="Tableau31.B3" office:value-type="float" office:value="35">
            <text:p text:style-name="P93">35</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1">
            <text:p text:style-name="P93">21</text:p>
          </table:table-cell>
          <table:table-cell table:style-name="Tableau31.B3" office:value-type="float" office:value="23">
            <text:p text:style-name="P93">23</text:p>
          </table:table-cell>
          <table:table-cell table:style-name="Tableau31.B3" office:value-type="float" office:value="22">
            <text:p text:style-name="P93">22</text:p>
          </table:table-cell>
          <table:table-cell table:style-name="Tableau31.B3" office:value-type="float" office:value="14">
            <text:p text:style-name="P93">14</text:p>
          </table:table-cell>
          <table:table-cell table:style-name="Tableau31.B3" office:value-type="float" office:value="17">
            <text:p text:style-name="P93">17</text:p>
          </table:table-cell>
          <table:table-cell table:style-name="Tableau31.B3" office:value-type="float" office:value="17">
            <text:p text:style-name="P93">17</text:p>
          </table:table-cell>
          <table:table-cell table:style-name="Tableau31.B3" office:value-type="float" office:value="11">
            <text:p text:style-name="P93">11</text:p>
          </table:table-cell>
          <table:table-cell table:style-name="Tableau31.B3" office:value-type="float" office:value="15">
            <text:p text:style-name="P93">15</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9">
            <text:p text:style-name="P93">9</text:p>
          </table:table-cell>
        </table:table-row>
        <table:table-row>
          <table:table-cell table:style-name="Tableau31.A1" office:value-type="string">
            <text:p text:style-name="P94">Dífhostaithe </text:p>
          </table:table-cell>
          <table:table-cell table:style-name="Tableau31.B3" office:value-type="float" office:value="42">
            <text:p text:style-name="P93">42</text:p>
          </table:table-cell>
          <table:table-cell table:style-name="Tableau31.B3" office:value-type="float" office:value="33">
            <text:p text:style-name="P93">33</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17">
            <text:p text:style-name="P93">17</text:p>
          </table:table-cell>
          <table:table-cell table:style-name="Tableau31.B3" office:value-type="float" office:value="22">
            <text:p text:style-name="P93">22</text:p>
          </table:table-cell>
          <table:table-cell table:style-name="Tableau31.B3" office:value-type="float" office:value="15">
            <text:p text:style-name="P93">15</text:p>
          </table:table-cell>
          <table:table-cell table:style-name="Tableau31.B3" office:value-type="float" office:value="16">
            <text:p text:style-name="P93">16</text:p>
          </table:table-cell>
          <table:table-cell table:style-name="Tableau31.B3" office:value-type="float" office:value="14">
            <text:p text:style-name="P93">14</text:p>
          </table:table-cell>
          <table:table-cell table:style-name="Tableau31.B3" office:value-type="float" office:value="11">
            <text:p text:style-name="P93">11</text:p>
          </table:table-cell>
          <table:table-cell table:style-name="Tableau31.B3" office:value-type="float" office:value="9">
            <text:p text:style-name="P93">9</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8">
            <text:p text:style-name="P93">8</text:p>
          </table:table-cell>
        </table:table-row>
        <table:table-row>
          <table:table-cell table:style-name="Tableau31.A1" office:value-type="string">
            <text:p text:style-name="P94">Ar scor</text:p>
          </table:table-cell>
          <table:table-cell table:style-name="Tableau31.B3" office:value-type="float" office:value="41">
            <text:p text:style-name="P93">41</text:p>
          </table:table-cell>
          <table:table-cell table:style-name="Tableau31.B3" office:value-type="float" office:value="31">
            <text:p text:style-name="P93">31</text:p>
          </table:table-cell>
          <table:table-cell table:style-name="Tableau31.B3" office:value-type="float" office:value="26">
            <text:p text:style-name="P93">26</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4">
            <text:p text:style-name="P93">14</text:p>
          </table:table-cell>
          <table:table-cell table:style-name="Tableau31.B3" office:value-type="float" office:value="11">
            <text:p text:style-name="P93">11</text:p>
          </table:table-cell>
          <table:table-cell table:style-name="Tableau31.B3" office:value-type="float" office:value="10">
            <text:p text:style-name="P93">10</text:p>
          </table:table-cell>
          <table:table-cell table:style-name="Tableau31.B3" office:value-type="float" office:value="2">
            <text:p text:style-name="P93">2</text:p>
          </table:table-cell>
          <table:table-cell table:style-name="Tableau31.B3" office:value-type="float" office:value="5">
            <text:p text:style-name="P93">5</text:p>
          </table:table-cell>
          <table:table-cell table:style-name="Tableau31.B3" office:value-type="float" office:value="8">
            <text:p text:style-name="P93">8</text:p>
          </table:table-cell>
        </table:table-row>
        <table:table-row>
          <table:table-cell table:style-name="Tableau31.A1" office:value-type="string">
            <text:p text:style-name="P94">Mic léinn </text:p>
          </table:table-cell>
          <table:table-cell table:style-name="Tableau31.B3" office:value-type="float" office:value="39">
            <text:p text:style-name="P93">39</text:p>
          </table:table-cell>
          <table:table-cell table:style-name="Tableau31.B3" office:value-type="float" office:value="36">
            <text:p text:style-name="P93">36</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4">
            <text:p text:style-name="P93">24</text:p>
          </table:table-cell>
          <table:table-cell table:style-name="Tableau31.B3" office:value-type="float" office:value="23">
            <text:p text:style-name="P93">23</text:p>
          </table:table-cell>
          <table:table-cell table:style-name="Tableau31.B3" office:value-type="float" office:value="20">
            <text:p text:style-name="P93">20</text:p>
          </table:table-cell>
          <table:table-cell table:style-name="Tableau31.B3" office:value-type="float" office:value="17">
            <text:p text:style-name="P93">17</text:p>
          </table:table-cell>
          <table:table-cell table:style-name="Tableau31.B3" office:value-type="float" office:value="9">
            <text:p text:style-name="P93">9</text:p>
          </table:table-cell>
          <table:table-cell table:style-name="Tableau31.B3" office:value-type="float" office:value="15">
            <text:p text:style-name="P93">15</text:p>
          </table:table-cell>
          <table:table-cell table:style-name="Tableau31.B3" office:value-type="float" office:value="13">
            <text:p text:style-name="P93">13</text:p>
          </table:table-cell>
          <table:table-cell table:style-name="Tableau31.B3" office:value-type="float" office:value="0">
            <text:p text:style-name="P93">0</text:p>
          </table:table-cell>
          <table:table-cell table:style-name="Tableau31.B3" office:value-type="float" office:value="2">
            <text:p text:style-name="P93">2</text:p>
          </table:table-cell>
          <table:table-cell table:style-name="Tableau31.B3" office:value-type="float" office:value="2">
            <text:p text:style-name="P93">2</text:p>
          </table:table-cell>
        </table:table-row>
        <table:table-row>
          <table:table-cell table:style-name="Tableau31.A4" table:number-columns-spanned="15" office:value-type="string">
            <text:p text:style-name="P76">Deacrachtaí billí a íoc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An chuid is mó den am </text:p>
          </table:table-cell>
          <table:table-cell table:style-name="Tableau31.B3" office:value-type="float" office:value="34">
            <text:p text:style-name="P93">34</text:p>
          </table:table-cell>
          <table:table-cell table:style-name="Tableau31.B3" office:value-type="float" office:value="28">
            <text:p text:style-name="P93">28</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21">
            <text:p text:style-name="P93">21</text:p>
          </table:table-cell>
          <table:table-cell table:style-name="Tableau31.B3" office:value-type="float" office:value="20">
            <text:p text:style-name="P93">20</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7">
            <text:p text:style-name="P93">17</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6">
            <text:p text:style-name="P93">6</text:p>
          </table:table-cell>
          <table:table-cell table:style-name="Tableau31.B3" office:value-type="float" office:value="11">
            <text:p text:style-name="P93">11</text:p>
          </table:table-cell>
        </table:table-row>
        <table:table-row>
          <table:table-cell table:style-name="Tableau31.A1" office:value-type="string">
            <text:p text:style-name="P94">Ó am go ham </text:p>
          </table:table-cell>
          <table:table-cell table:style-name="Tableau31.B3" office:value-type="float" office:value="37">
            <text:p text:style-name="P93">37</text:p>
          </table:table-cell>
          <table:table-cell table:style-name="Tableau31.B3" office:value-type="float" office:value="30">
            <text:p text:style-name="P93">30</text:p>
          </table:table-cell>
          <table:table-cell table:style-name="Tableau31.B3" office:value-type="float" office:value="26">
            <text:p text:style-name="P93">26</text:p>
          </table:table-cell>
          <table:table-cell table:style-name="Tableau31.B3" office:value-type="float" office:value="25">
            <text:p text:style-name="P93">25</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7">
            <text:p text:style-name="P93">17</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5">
            <text:p text:style-name="P93">5</text:p>
          </table:table-cell>
        </table:table-row>
        <table:table-row>
          <table:table-cell table:style-name="Tableau31.A1" office:value-type="string">
            <text:p text:style-name="P94">Beagnach riamh / Riamh </text:p>
          </table:table-cell>
          <table:table-cell table:style-name="Tableau31.B3" office:value-type="float" office:value="41">
            <text:p text:style-name="P93">41</text:p>
          </table:table-cell>
          <table:table-cell table:style-name="Tableau31.B3" office:value-type="float" office:value="36">
            <text:p text:style-name="P93">36</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5">
            <text:p text:style-name="P93">15</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5">
            <text:p text:style-name="P93">5</text:p>
          </table:table-cell>
        </table:table-row>
        <table:table-row>
          <table:table-cell table:style-name="Tableau31.A4" table:number-columns-spanned="15" office:value-type="string">
            <text:p text:style-name="P76">Uirbiú suibiachtúil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Ceantar tuaithe nó sráidbhaile </text:p>
          </table:table-cell>
          <table:table-cell table:style-name="Tableau31.B3" office:value-type="float" office:value="38">
            <text:p text:style-name="P93">38</text:p>
          </table:table-cell>
          <table:table-cell table:style-name="Tableau31.B3" office:value-type="float" office:value="30">
            <text:p text:style-name="P93">30</text:p>
          </table:table-cell>
          <table:table-cell table:style-name="Tableau31.B3" office:value-type="float" office:value="30">
            <text:p text:style-name="P93">30</text:p>
          </table:table-cell>
          <table:table-cell table:style-name="Tableau31.B3" office:value-type="float" office:value="25">
            <text:p text:style-name="P93">25</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4">
            <text:p text:style-name="P93">4</text:p>
          </table:table-cell>
          <table:table-cell table:style-name="Tableau31.B3" office:value-type="float" office:value="6">
            <text:p text:style-name="P93">6</text:p>
          </table:table-cell>
        </table:table-row>
        <table:table-row>
          <table:table-cell table:style-name="Tableau31.A1" office:value-type="string">
            <text:p text:style-name="P94">Baile beag nó meánmhéide </text:p>
          </table:table-cell>
          <table:table-cell table:style-name="Tableau31.B3" office:value-type="float" office:value="42">
            <text:p text:style-name="P93">42</text:p>
          </table:table-cell>
          <table:table-cell table:style-name="Tableau31.B3" office:value-type="float" office:value="35">
            <text:p text:style-name="P93">35</text:p>
          </table:table-cell>
          <table:table-cell table:style-name="Tableau31.B3" office:value-type="float" office:value="26">
            <text:p text:style-name="P93">26</text:p>
          </table:table-cell>
          <table:table-cell table:style-name="Tableau31.B3" office:value-type="float" office:value="22">
            <text:p text:style-name="P93">22</text:p>
          </table:table-cell>
          <table:table-cell table:style-name="Tableau31.B3" office:value-type="float" office:value="24">
            <text:p text:style-name="P93">24</text:p>
          </table:table-cell>
          <table:table-cell table:style-name="Tableau31.B3" office:value-type="float" office:value="19">
            <text:p text:style-name="P93">19</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6">
            <text:p text:style-name="P93">6</text:p>
          </table:table-cell>
        </table:table-row>
        <table:table-row>
          <table:table-cell table:style-name="Tableau31.A1" office:value-type="string">
            <text:p text:style-name="P94">Baile mór </text:p>
          </table:table-cell>
          <table:table-cell table:style-name="Tableau31.B3" office:value-type="float" office:value="38">
            <text:p text:style-name="P93">38</text:p>
          </table:table-cell>
          <table:table-cell table:style-name="Tableau31.B3" office:value-type="float" office:value="38">
            <text:p text:style-name="P93">38</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0">
            <text:p text:style-name="P93">20</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3">
            <text:p text:style-name="P93">13</text:p>
          </table:table-cell>
          <table:table-cell table:style-name="Tableau31.B3" office:value-type="float" office:value="15">
            <text:p text:style-name="P93">15</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2">
            <text:p text:style-name="P93">2</text:p>
          </table:table-cell>
          <table:table-cell table:style-name="Tableau31.B3" office:value-type="float" office:value="3">
            <text:p text:style-name="P93">3</text:p>
          </table:table-cell>
        </table:table-row>
        <table:table-row>
          <table:table-cell table:style-name="Tableau31.A4" table:number-columns-spanned="15" office:value-type="string">
            <text:p text:style-name="P76">Íomhá den Aontas Eorpach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Dearfach </text:p>
          </table:table-cell>
          <table:table-cell table:style-name="Tableau31.B3" office:value-type="float" office:value="45">
            <text:p text:style-name="P93">45</text:p>
          </table:table-cell>
          <table:table-cell table:style-name="Tableau31.B3" office:value-type="float" office:value="38">
            <text:p text:style-name="P93">38</text:p>
          </table:table-cell>
          <table:table-cell table:style-name="Tableau31.B3" office:value-type="float" office:value="35">
            <text:p text:style-name="P93">35</text:p>
          </table:table-cell>
          <table:table-cell table:style-name="Tableau31.B3" office:value-type="float" office:value="26">
            <text:p text:style-name="P93">26</text:p>
          </table:table-cell>
          <table:table-cell table:style-name="Tableau31.B3" office:value-type="float" office:value="24">
            <text:p text:style-name="P93">24</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14">
            <text:p text:style-name="P93">14</text:p>
          </table:table-cell>
          <table:table-cell table:style-name="Tableau31.B3" office:value-type="float" office:value="1">
            <text:p text:style-name="P93">1</text:p>
          </table:table-cell>
          <table:table-cell table:style-name="Tableau31.B3" office:value-type="float" office:value="1">
            <text:p text:style-name="P93">1</text:p>
          </table:table-cell>
          <table:table-cell table:style-name="Tableau31.B3" office:value-type="float" office:value="1">
            <text:p text:style-name="P93">1</text:p>
          </table:table-cell>
        </table:table-row>
        <table:table-row>
          <table:table-cell table:style-name="Tableau31.A1" office:value-type="string">
            <text:p text:style-name="P94">Neodrach </text:p>
          </table:table-cell>
          <table:table-cell table:style-name="Tableau31.B3" office:value-type="float" office:value="38">
            <text:p text:style-name="P93">38</text:p>
          </table:table-cell>
          <table:table-cell table:style-name="Tableau31.B3" office:value-type="float" office:value="32">
            <text:p text:style-name="P93">32</text:p>
          </table:table-cell>
          <table:table-cell table:style-name="Tableau31.B3" office:value-type="float" office:value="25">
            <text:p text:style-name="P93">25</text:p>
          </table:table-cell>
          <table:table-cell table:style-name="Tableau31.B3" office:value-type="float" office:value="22">
            <text:p text:style-name="P93">22</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5">
            <text:p text:style-name="P93">15</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6">
            <text:p text:style-name="P93">6</text:p>
          </table:table-cell>
        </table:table-row>
        <table:table-row>
          <table:table-cell table:style-name="Tableau31.A1" office:value-type="string">
            <text:p text:style-name="P94">Diúltach </text:p>
          </table:table-cell>
          <table:table-cell table:style-name="Tableau31.B3" office:value-type="float" office:value="27">
            <text:p text:style-name="P93">27</text:p>
          </table:table-cell>
          <table:table-cell table:style-name="Tableau31.B3" office:value-type="float" office:value="27">
            <text:p text:style-name="P93">27</text:p>
          </table:table-cell>
          <table:table-cell table:style-name="Tableau31.B3" office:value-type="float" office:value="16">
            <text:p text:style-name="P93">16</text:p>
          </table:table-cell>
          <table:table-cell table:style-name="Tableau31.B3" office:value-type="float" office:value="20">
            <text:p text:style-name="P93">20</text:p>
          </table:table-cell>
          <table:table-cell table:style-name="Tableau31.B3" office:value-type="float" office:value="15">
            <text:p text:style-name="P93">15</text:p>
          </table:table-cell>
          <table:table-cell table:style-name="Tableau31.B3" office:value-type="float" office:value="17">
            <text:p text:style-name="P93">17</text:p>
          </table:table-cell>
          <table:table-cell table:style-name="Tableau31.B3" office:value-type="float" office:value="10">
            <text:p text:style-name="P93">10</text:p>
          </table:table-cell>
          <table:table-cell table:style-name="Tableau31.B3" office:value-type="float" office:value="10">
            <text:p text:style-name="P93">10</text:p>
          </table:table-cell>
          <table:table-cell table:style-name="Tableau31.B3" office:value-type="float" office:value="14">
            <text:p text:style-name="P93">14</text:p>
          </table:table-cell>
          <table:table-cell table:style-name="Tableau31.B3" office:value-type="float" office:value="11">
            <text:p text:style-name="P93">11</text:p>
          </table:table-cell>
          <table:table-cell table:style-name="Tableau31.B3" office:value-type="float" office:value="7">
            <text:p text:style-name="P93">7</text:p>
          </table:table-cell>
          <table:table-cell table:style-name="Tableau31.B3" office:value-type="float" office:value="3">
            <text:p text:style-name="P93">3</text:p>
          </table:table-cell>
          <table:table-cell table:style-name="Tableau31.B3" office:value-type="float" office:value="11">
            <text:p text:style-name="P93">11</text:p>
          </table:table-cell>
          <table:table-cell table:style-name="Tableau31.B3" office:value-type="float" office:value="16">
            <text:p text:style-name="P93">16</text:p>
          </table:table-cell>
        </table:table-row>
        <table:table-row>
          <table:table-cell table:style-name="Tableau31.A4" table:number-columns-spanned="15" office:value-type="string">
            <text:p text:style-name="P76">Sástacht le cáilíocht na beatha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Sásta </text:p>
          </table:table-cell>
          <table:table-cell table:style-name="Tableau31.B3" office:value-type="float" office:value="40">
            <text:p text:style-name="P93">40</text:p>
          </table:table-cell>
          <table:table-cell table:style-name="Tableau31.B3" office:value-type="float" office:value="35">
            <text:p text:style-name="P93">35</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5">
            <text:p text:style-name="P93">15</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4">
            <text:p text:style-name="P93">4</text:p>
          </table:table-cell>
        </table:table-row>
        <table:table-row>
          <table:table-cell table:style-name="Tableau31.A1" office:value-type="string">
            <text:p text:style-name="P94">Ní raibh mé sásta </text:p>
          </table:table-cell>
          <table:table-cell table:style-name="Tableau31.B3" office:value-type="float" office:value="36">
            <text:p text:style-name="P93">36</text:p>
          </table:table-cell>
          <table:table-cell table:style-name="Tableau31.B3" office:value-type="float" office:value="29">
            <text:p text:style-name="P93">29</text:p>
          </table:table-cell>
          <table:table-cell table:style-name="Tableau31.B3" office:value-type="float" office:value="21">
            <text:p text:style-name="P93">21</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20">
            <text:p text:style-name="P93">20</text:p>
          </table:table-cell>
          <table:table-cell table:style-name="Tableau31.B3" office:value-type="float" office:value="14">
            <text:p text:style-name="P93">14</text:p>
          </table:table-cell>
          <table:table-cell table:style-name="Tableau31.B3" office:value-type="float" office:value="15">
            <text:p text:style-name="P93">15</text:p>
          </table:table-cell>
          <table:table-cell table:style-name="Tableau31.B3" office:value-type="float" office:value="16">
            <text:p text:style-name="P93">16</text:p>
          </table:table-cell>
          <table:table-cell table:style-name="Tableau31.B3" office:value-type="float" office:value="13">
            <text:p text:style-name="P93">13</text:p>
          </table:table-cell>
          <table:table-cell table:style-name="Tableau31.B3" office:value-type="float" office:value="10">
            <text:p text:style-name="P93">10</text:p>
          </table:table-cell>
          <table:table-cell table:style-name="Tableau31.B3" office:value-type="float" office:value="4">
            <text:p text:style-name="P93">4</text:p>
          </table:table-cell>
          <table:table-cell table:style-name="Tableau31.B3" office:value-type="float" office:value="6">
            <text:p text:style-name="P93">6</text:p>
          </table:table-cell>
          <table:table-cell table:style-name="Tableau31.B3" office:value-type="float" office:value="9">
            <text:p text:style-name="P93">9</text:p>
          </table:table-cell>
        </table:table-row>
      </table:table>
      <text:p text:style-name="P27"/>
      <text:h text:style-name="P14" text:outline-level="1"><text:bookmark-start text:name="__RefHeading___Toc316646_3078747257"/>Conclúid<text:bookmark-end text:name="__RefHeading___Toc316646_3078747257"/></text:h>
      <text:p text:style-name="P27"/>
      <text:p text:style-name="P6">Conclúid</text:p>
      <text:p text:style-name="P27"/>
      <text:p text:style-name="P27">Leagtar béim in Eorabharaiméadar Earrach 2026 ar phobal Eorpach a théann i ngleic le comhthéacs ina bhfuil éiginnteacht gheopholaitiúil, brúnna eacnamaíocha, agus athruithe de réir a chéile ar ionchais maidir leis an todhchaí. Leanann saoránaigh de dhóchas láidir a chur in iúl ar an leibhéal pearsanta, agus tagann laghdú ar mhuinín agus comhthéacsanna níos leithne á mbreithniú acu, le tuairimí atá an-aireach agus atá ag éirí níos doirbhe maidir le todhchaí an domhain. Ag an am céanna, léiríonn staid mhothúchánach mhuintir na hEorpa cothromaíocht chasta dóchais agus éiginnteachta, rud a thugann le fios go bhfuil daonra fós athléimneach ach a thugann aird ar dhúshláin leanúnacha.</text:p>
      <text:p text:style-name="P27">Tá ábhair imní a bhaineann le dálaí eacnamaíocha fós lárnach ar fud an tsuirbhé. Tá an boilsciú, praghsanna atá ag ardú agus an costas maireachtála fós chun tosaigh ar thosaíochtaí na saoránach, rud a threisíonn a seasamh mar na saincheisteanna is práinní ar gá do Pharlaimint na hEorpa aghaidh a thabhairt orthu. Ag an am céanna, tá ról lárnach fós ag ábhair imní a bhaineann leis an tslándáil maidir le braistintí a mhúnlú. Meastar go forleathan gur áit chobhsaíochta é an tAontas i ndomhan suaite, agus tacaíonn tromlaigh mhóra le ról níos láidre a bheith ag an Aontas maidir le saoránaigh a chosaint ar ghéarchéimeanna domhanda agus ar rioscaí slándála. Tacaíonn na saoránaigh go láidir freisin le haontacht níos mó i measc na mBallstát agus le ról níos gníomhaí ag an Aontas ar an leibhéal idirnáisiúnta, agus an chosaint, an tslándáil agus an neamhspleáchas fuinnimh ina bpríomhthosaíochtaí chun seasamh domhanda an Aontais a neartú.</text:p>
      <text:p text:style-name="P27">Tá na tuairimí maidir le cáilíocht na beatha dearfach den chuid is mó ach tá siad caolchúiseach. Tuairiscíonn tromlach mór de mhuintir na hEorpa go bhfuil siad sásta lena gcáilíocht saoil, agus léiríonn an chuid is mó díobh go bhfuil a staid cobhsaí i gcónaí. Mar sin féin, tuairiscíonn mionlach substaintiúil meath, agus tá ionchais maidir le caighdeáin mhaireachtála amach anseo le feiceáil go cúramach, agus cobhsaíocht i réim ach sciar atá ag dul i méid ag súil le meath. Tagann sláinte, slándáil airgeadais agus rochtain ar chúram sláinte chun cinn mar na codanna is tábhachtaí den cháilíocht saoil, chomh maith leis na réimsí ina mbeadh an tionchar is mó ag feabhsuithe.</text:p>
      <text:p text:style-name="P27">Ag an am céanna, leanann muintir na hEorpa de luach láidir a bheith acu ar phrionsabail bhunúsacha, agus an tsíocháin fós ar an luach is tábhachtaí a bhfuil siad ag súil leis go ndéanfaidh Parlaimint na hEorpa í a chosaint, agus ina dhiaidh sin an daonlathas, cearta an duine agus an smacht reachta. Tá an tsástacht leis an daonlathas, ar an leibhéal náisiúnta agus ar leibhéal an Aontais araon, fós os cionn thairseach an tromlaigh.</text:p>
      <text:p text:style-name="P27">Is léir go bhfuil dearcthaí i leith an Aontais Eorpaigh agus a chuid institiúidí dearfach i gcónaí ar an iomlán. Tá íomhá fhabhrach ag formhór na saoránach den Aontas agus tá an dearcadh go bhfuil tairbhe ag baint le ballraíocht san Aontas thar a bheith láidir, agus measann thart ar thrí cheathrú de mhuintir na hEorpa gur bhain a dtír tairbhe as ballraíocht. Cuireann na saoránaigh in iúl go soiléir freisin gur fearr leo ról níos láidre a bheith ag Parlaimint na hEorpa, rud a léiríonn ionchais maidir le gníomhaíocht níos infheicthe agus níos éifeachtaí ón Aontas.</text:p>
      <text:p text:style-name="P27">Ar an iomlán, léirítear in Eorabharaiméadar Earrach 2026 Aontas Eorpach a bhfuil dúshláin iomadúla idirnasctha roimhe, ina bhfuil saoránaigh fós ag tacú tríd is tríd ach ag tabhairt aird níos mó ar rioscaí eacnamaíocha agus domhanda. Sa chomhthéacs sin, tá muintir na hEorpa fós ag súil go mbeidh ról cosanta, cobhsaíochta agus níos réamhghníomhaí ag an Aontas, go hinmheánach agus ar an leibhéal domhanda araon.</text:p>
      <text:p text:style-name="P27"/>
      <text:h text:style-name="P14" text:outline-level="1"><text:bookmark-start text:name="__RefHeading___Toc208446_2638692854"/>Barúlacha<text:bookmark-end text:name="__RefHeading___Toc208446_2638692854"/></text:h>
      <text:p text:style-name="P31">(Pierre Dieumegard)</text:p>
      <text:p text:style-name="P32">Tugann an leagan amach atá léirithe ag na leabharmharcanna le fios gur leagan athchúrsáilte de dhoiciméad eile é seo.</text:p>
      <text:p text:style-name="P32">Tá an bharrachairt don stát meabhrach QA6ab le feiceáil ar leathanach 23 agus leathanach 12 araon.</text:p>
      <text:p text:style-name="P32">Tá na Francaigh thar a bheith doirbh, fúthu féin agus faoina dteaghlaigh, faoina dtír, faoin Eoraip agus faoin domhan ina iomláine (ceisteanna QA12.1 go QA12.4) agus is iad is dóichí a chreideann go dtiocfaidh laghdú ar a gcaighdeán maireachtála (ceist SD27); is iad freisin an grúpa is lú a chuala faoi Pharlaimint na hEorpa sna meáin.</text:p>
      <text:h text:style-name="P14" text:outline-level="1"><text:bookmark-start text:name="__RefHeading___Toc316648_3078747257"/>Sonraíochtaí Teicniúla<text:bookmark-end text:name="__RefHeading___Toc316648_3078747257"/></text:h>
      <text:p text:style-name="P6">Sonraíochtaí Teicniúla</text:p>
      <text:p text:style-name="P27">Idir an 9 Aibreán agus an 4 Bealtaine 2026, rinne Verian Belgium rabharta 105.3 den suirbhé Eorabharaiméadair, arna iarraidh sin do Pharlaimint na hEorpa, Ard-Stiúrthóireacht na Cumarsáide, an tAonad ‘Eorabharaiméadar agus Suirbhéanna’. Le rabharta 105.3 cumhdaítear daonra náisiúntachtaí Bhallstáit an Aontais Eorpaigh faoi seach, a bhfuil cónaí orthu i ngach ceann de na 27 mBallstát agus atá 15 bliana d’aois nó níos sine.</text:p>
      <text:p text:style-name="P27">Is é an dearadh sampla bunúsach i bhfeidhm i ngach tír srathaithe il-chéim, randamach (dóchúlacht) amháin. I ngach tír, srathaítear an fráma samplach den chéad uair de réir réigiúin NUTS agus laistigh de gach réigiún trí thomhas uirbeach (DEGURBA). Léiríonn líon na bpointí samplacha a roghnaíodh i ngach sraith daonra na sraithe 15+. Ag an dara céim, tarraingíodh pointí samplála agus dóchúlacht ann go raibh siad comhréireach le méid a ndaonra 0+ ó laistigh de gach sraith. Dá bhrí sin, léiríonn na samplaí críoch iomlán na dtíortha a ndearnadh suirbhé orthu de réir EUROSTAT NUTS II (nó a choibhéis) agus de réir dháileadh dhaonra cónaitheach na náisiúntachtaí faoi seach i dtéarmaí limistéar cathrach, uirbeach agus tuaithe. </text:p>
      <text:p text:style-name="P27">I ngach ceann de na pointí samplála roghnaithe, tarraingíodh comhordanáid thosaigh go randamach agus uirlis gheochódaithe droim ar ais a úsáideadh chun an seoladh is gaire don chomhordanáid a shainaithint. Ba é an seoladh seo an seoladh tosaigh don siúlóid randamach. Roghnaíodh seoltaí eile (gach Nú seoladh) de réir gnáthnósanna imeachta "bealach randamach", ón seoladh tosaigh. I ngach teaghlach, tarraingíodh an freagróir go randamach. Bhí an cur chuige maidir leis an roghnú randamach ag brath ar mhéid an teaghlaigh. Mar shampla, i gcás teaghlaigh ina bhfuil beirt 15+ ball, úsáideadh an script chun an faisnéiseoir (an duine a thug freagra ar cheistneoir an scagthóra) nó an ball incháilithe eile sa teaghlach a roghnú. I gcás teaghlach a bhfuil triúr ball 15+ acu, úsáideadh an script chun an faisnéiseoir (1/3 den am) nó an bheirt bhall incháilithe eile sa teaghlach a roghnú (2/3 den am). Nuair a roghnaíodh an bheirt bhall eile, dúradh leis an agallóir ansin an duine is óige nó an duine is sine a iarraidh. Sannfadh an script an roghnú go randamach don duine is óige nó is sine le dóchúlacht chomhionann. Leanann an próiseas seo ar aghaidh do cheathrar 15+ ball teaghlaigh – ag iarraidh go randamach an duine is óige, an dara duine is óige agus an duine is sine. I gcás teaghlaigh a bhfuil cúigear ball 15+ acu, fillimid ar riail an lá breithe dheireanaigh. </text:p>
      <text:p text:style-name="P27">Mura ndearnadh aon teagmháil le duine ar bith sa teaghlach, nó mura raibh an freagróir a roghnaíodh ar fáil (bua), rinne an t-agallóir athbhreithniú ar an teaghlach céanna suas le trí huaire breise (ceithre iarracht teagmhála san iomlán). Ní thugann agallóirí le fios riamh go ndéantar an suirbhé thar ceann Pharlaimint na hEorpa roimh ré; féadfaidh siad an fhaisnéis sin a thabhairt a luaithe a chomhlánófar an suirbhé arna iarraidh sin.</text:p>
      <text:p text:style-name="P27"/>
      <text:p text:style-name="P28">Bhí an chéim earcaíochta beagán difriúil san Ísiltír, san Fhionlainn agus sa tSualainn. Sa dá thír dheireanacha sin, roghnaíodh sampla seoltaí laistigh de gach pointe samplála ón gclár seoltaí nó daonra (san Fhionlainn, ní dhéantar roghnú i ngach pointe samplach, ach i roinnt tíortha ina meastar go dtiocfaidh feabhas ar rátaí freagartha). Rinneadh roghnú na seoltaí ar bhealach randamach. Rinneadh teagmháil le teaghlaigh ansin ar an nguthán agus earcaíodh iad chun páirt a ghlacadh sa suirbhé. San Ísiltír, úsáidtear sampla défhráma RDD (uimhreacha móibíleacha agus líne talún) toisc nach bhfuil aon chlár cuimsitheach daonra ann agus uimhreacha teileafóin ar fáil. Déantar roghnú na n-uimhreacha ar an dá fhráma ar bhealach randamach le gach uimhir ag fáil dóchúlacht chomhionann roghnúcháin. Murab ionann agus an tSualainn agus an Fhionlainn, tá an sampla neamhbhraislithe.</text:p>
      <text:p text:style-name="P27"/>
      <table:table table:name="Tableau32" table:style-name="Tableau32">
        <table:table-column table:style-name="Tableau32.A"/>
        <table:table-column table:style-name="Tableau32.B"/>
        <table:table-column table:style-name="Tableau32.C"/>
        <table:table-column table:style-name="Tableau32.D"/>
        <table:table-column table:style-name="Tableau32.E"/>
        <table:table-column table:style-name="Tableau32.F"/>
        <table:table-column table:style-name="Tableau32.G"/>
        <table:table-column table:style-name="Tableau32.H"/>
        <table:table-row>
          <table:table-cell table:style-name="Tableau32.A1" office:value-type="string">
            <text:p text:style-name="P67"/>
          </table:table-cell>
          <table:table-cell table:style-name="Tableau32.A1" office:value-type="string">
            <text:p text:style-name="P63">Tíortha</text:p>
          </table:table-cell>
          <table:table-cell table:style-name="Tableau32.A1" office:value-type="string">
            <text:p text:style-name="P63">Intéirneachtaí </text:p>
          </table:table-cell>
          <table:table-cell table:style-name="Tableau32.A1" office:value-type="string">
            <text:p text:style-name="P63">N Agallaimh</text:p>
          </table:table-cell>
          <table:table-cell table:style-name="Tableau32.A1" table:number-columns-spanned="2" office:value-type="string">
            <text:p text:style-name="P63">dátaí fiELDWORK</text:p>
          </table:table-cell>
          <table:covered-table-cell/>
          <table:table-cell table:style-name="Tableau32.A1" office:value-type="string">
            <text:p text:style-name="P63">IOMLÁN &gt;=15</text:p>
          </table:table-cell>
          <table:table-cell table:style-name="Tableau32.A1" office:value-type="string">
            <text:p text:style-name="P63">IOMLÁN AE27</text:p>
          </table:table-cell>
        </table:table-row>
        <table:table-row>
          <table:table-cell table:style-name="Tableau32.A1" office:value-type="string">
            <text:p text:style-name="P67"/>
          </table:table-cell>
          <table:table-cell table:style-name="Tableau32.A1" office:value-type="string">
            <text:p text:style-name="P67"/>
          </table:table-cell>
          <table:table-cell table:style-name="Tableau32.A1"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row>
        <table:table-row>
          <table:table-cell table:style-name="Tableau32.A1" office:value-type="string">
            <text:p text:style-name="P101">BE</text:p>
          </table:table-cell>
          <table:table-cell table:style-name="Tableau32.A1" office:value-type="string">
            <text:p text:style-name="P63">an Bheilg</text:p>
          </table:table-cell>
          <table:table-cell table:style-name="Tableau32.A1" office:value-type="string">
            <text:p text:style-name="P63">MCM An Bheilg </text:p>
          </table:table-cell>
          <table:table-cell table:style-name="Tableau32.A1" office:value-type="string">
            <text:p text:style-name="P63">102 1 </text:p>
          </table:table-cell>
          <table:table-cell table:style-name="Tableau32.E3" office:value-type="date" office:date-value="2026-04-09">
            <text:p text:style-name="P63">09/04/26</text:p>
          </table:table-cell>
          <table:table-cell table:style-name="Tableau32.A1" office:value-type="string">
            <text:p text:style-name="P63">27/04/2026</text:p>
          </table:table-cell>
          <table:table-cell table:style-name="Tableau32.A1" office:value-type="string">
            <text:p text:style-name="P63">9892796 </text:p>
          </table:table-cell>
          <table:table-cell table:style-name="Tableau32.A1" office:value-type="string">
            <text:p text:style-name="P102">2.6%</text:p>
          </table:table-cell>
        </table:table-row>
        <table:table-row>
          <table:table-cell table:style-name="Tableau32.A1" office:value-type="string">
            <text:p text:style-name="P101">BG</text:p>
          </table:table-cell>
          <table:table-cell table:style-name="Tableau32.A1" office:value-type="string">
            <text:p text:style-name="P63">an Bhulgáir</text:p>
          </table:table-cell>
          <table:table-cell table:style-name="Tableau32.A1" office:value-type="string">
            <text:p text:style-name="P63">Kantar TNS BBSS </text:p>
          </table:table-cell>
          <table:table-cell table:style-name="Tableau32.A1" office:value-type="string">
            <text:p text:style-name="P63">1014 </text:p>
          </table:table-cell>
          <table:table-cell table:style-name="Tableau32.A1" office:value-type="string">
            <text:p text:style-name="P63">09/04/2026 </text:p>
          </table:table-cell>
          <table:table-cell table:style-name="Tableau32.A1" office:value-type="string">
            <text:p text:style-name="P63">03/05/2026</text:p>
          </table:table-cell>
          <table:table-cell table:style-name="Tableau32.A1" office:value-type="string">
            <text:p text:style-name="P63">5534455 </text:p>
          </table:table-cell>
          <table:table-cell table:style-name="Tableau32.A1" office:value-type="string">
            <text:p text:style-name="P102">1.4%</text:p>
          </table:table-cell>
        </table:table-row>
        <table:table-row>
          <table:table-cell table:style-name="Tableau32.A1" office:value-type="string">
            <text:p text:style-name="P101">CZ</text:p>
          </table:table-cell>
          <table:table-cell table:style-name="Tableau32.A1" office:value-type="string">
            <text:p text:style-name="P63">an tSeicia</text:p>
          </table:table-cell>
          <table:table-cell table:style-name="Tableau32.A1" office:value-type="string">
            <text:p text:style-name="P63">STEM/MARK </text:p>
          </table:table-cell>
          <table:table-cell table:style-name="Tableau32.A1" office:value-type="string">
            <text:p text:style-name="P63">1049 </text:p>
          </table:table-cell>
          <table:table-cell table:style-name="Tableau32.A1" office:value-type="string">
            <text:p text:style-name="P63">0904/2026 </text:p>
          </table:table-cell>
          <table:table-cell table:style-name="Tableau32.A1" office:value-type="string">
            <text:p text:style-name="P63">23/04/2026</text:p>
          </table:table-cell>
          <table:table-cell table:style-name="Tableau32.A1" office:value-type="string">
            <text:p text:style-name="P63">9172797 </text:p>
          </table:table-cell>
          <table:table-cell table:style-name="Tableau32.A1" office:value-type="string">
            <text:p text:style-name="P102">2.4%</text:p>
          </table:table-cell>
        </table:table-row>
        <table:table-row>
          <table:table-cell table:style-name="Tableau32.A1" office:value-type="string">
            <text:p text:style-name="P101">DK</text:p>
          </table:table-cell>
          <table:table-cell table:style-name="Tableau32.A1" office:value-type="string">
            <text:p text:style-name="P63">an Danmhairg</text:p>
          </table:table-cell>
          <table:table-cell table:style-name="Tableau32.A1" office:value-type="string">
            <text:p text:style-name="P63">Mantle Denmark (Verian) </text:p>
          </table:table-cell>
          <table:table-cell table:style-name="Tableau32.A1" office:value-type="string">
            <text:p text:style-name="P63">1007 </text:p>
          </table:table-cell>
          <table:table-cell table:style-name="Tableau32.A1" office:value-type="string">
            <text:p text:style-name="P63">09l04/2026 </text:p>
          </table:table-cell>
          <table:table-cell table:style-name="Tableau32.A1" office:value-type="string">
            <text:p text:style-name="P63">0405/2026 </text:p>
          </table:table-cell>
          <table:table-cell table:style-name="Tableau32.A1" office:value-type="string">
            <text:p text:style-name="P63">5022981 </text:p>
          </table:table-cell>
          <table:table-cell table:style-name="Tableau32.A1" office:value-type="string">
            <text:p text:style-name="P102">1.3%</text:p>
          </table:table-cell>
        </table:table-row>
        <table:table-row>
          <table:table-cell table:style-name="Tableau32.A1" office:value-type="string">
            <text:p text:style-name="P101">DE.</text:p>
          </table:table-cell>
          <table:table-cell table:style-name="Tableau32.A1" office:value-type="string">
            <text:p text:style-name="P63">an Ghearmáin</text:p>
          </table:table-cell>
          <table:table-cell table:style-name="Tableau32.A1" office:value-type="string">
            <text:p text:style-name="P63">Mantle Germany (Verian) </text:p>
          </table:table-cell>
          <table:table-cell table:style-name="Tableau32.A1" office:value-type="string">
            <text:p text:style-name="P63">1507 </text:p>
          </table:table-cell>
          <table:table-cell table:style-name="Tableau32.A1" office:value-type="string">
            <text:p text:style-name="P63">0910412026 </text:p>
          </table:table-cell>
          <table:table-cell table:style-name="Tableau32.A1" office:value-type="string">
            <text:p text:style-name="P63">29/04/2026</text:p>
          </table:table-cell>
          <table:table-cell table:style-name="Tableau32.A1" office:value-type="string">
            <text:p text:style-name="P63">71818299 </text:p>
          </table:table-cell>
          <table:table-cell table:style-name="Tableau32.A1" office:value-type="string">
            <text:p text:style-name="P102">18.7%</text:p>
          </table:table-cell>
        </table:table-row>
        <table:table-row>
          <table:table-cell table:style-name="Tableau32.A1" office:value-type="string">
            <text:p text:style-name="P101">EE</text:p>
          </table:table-cell>
          <table:table-cell table:style-name="Tableau32.A1" office:value-type="string">
            <text:p text:style-name="P63">an Eastóin</text:p>
          </table:table-cell>
          <table:table-cell table:style-name="Tableau32.A1" office:value-type="string">
            <text:p text:style-name="P63">8848 Taighde 00 </text:p>
          </table:table-cell>
          <table:table-cell table:style-name="Tableau32.A1" office:value-type="string">
            <text:p text:style-name="P63">1006 </text:p>
          </table:table-cell>
          <table:table-cell table:style-name="Tableau32.A1" office:value-type="string">
            <text:p text:style-name="P63">09/04/2026 </text:p>
          </table:table-cell>
          <table:table-cell table:style-name="Tableau32.A1" office:value-type="string">
            <text:p text:style-name="P63">28/04/2026</text:p>
          </table:table-cell>
          <table:table-cell table:style-name="Tableau32.A1" office:value-type="string">
            <text:p text:style-name="P63">1154359 </text:p>
          </table:table-cell>
          <table:table-cell table:style-name="Tableau32.A1" office:value-type="string">
            <text:p text:style-name="P102">0.3%</text:p>
          </table:table-cell>
        </table:table-row>
        <table:table-row>
          <table:table-cell table:style-name="Tableau32.A1" office:value-type="string">
            <text:p text:style-name="P101">IE</text:p>
          </table:table-cell>
          <table:table-cell table:style-name="Tableau32.A1" office:value-type="string">
            <text:p text:style-name="P63">Éire</text:p>
          </table:table-cell>
          <table:table-cell table:style-name="Tableau32.A1" office:value-type="string">
            <text:p text:style-name="P63">B agus A Taighde </text:p>
          </table:table-cell>
          <table:table-cell table:style-name="Tableau32.A1" office:value-type="string">
            <text:p text:style-name="P63">1010 </text:p>
          </table:table-cell>
          <table:table-cell table:style-name="Tableau32.A1" office:value-type="string">
            <text:p text:style-name="P63">09/04/2026 </text:p>
          </table:table-cell>
          <table:table-cell table:style-name="Tableau32.A1" office:value-type="string">
            <text:p text:style-name="P63">29/04/2026</text:p>
          </table:table-cell>
          <table:table-cell table:style-name="Tableau32.A1" office:value-type="string">
            <text:p text:style-name="P63">4338938 </text:p>
          </table:table-cell>
          <table:table-cell table:style-name="Tableau32.A1" office:value-type="string">
            <text:p text:style-name="P102">1.1%</text:p>
          </table:table-cell>
        </table:table-row>
        <table:table-row>
          <table:table-cell table:style-name="Tableau32.A1" office:value-type="string">
            <text:p text:style-name="P101">EL</text:p>
          </table:table-cell>
          <table:table-cell table:style-name="Tableau32.A1" office:value-type="string">
            <text:p text:style-name="P63">an Ghréig</text:p>
          </table:table-cell>
          <table:table-cell table:style-name="Tableau32.A1" office:value-type="string">
            <text:p text:style-name="P63">Kantar an Ghréig </text:p>
          </table:table-cell>
          <table:table-cell table:style-name="Tableau32.A1" office:value-type="string">
            <text:p text:style-name="P63">1007 </text:p>
          </table:table-cell>
          <table:table-cell table:style-name="Tableau32.A1" office:value-type="string">
            <text:p text:style-name="P63">14/04/2026 </text:p>
          </table:table-cell>
          <table:table-cell table:style-name="Tableau32.A1" office:value-type="string">
            <text:p text:style-name="P63">04/05/2026</text:p>
          </table:table-cell>
          <table:table-cell table:style-name="Tableau32.A1" office:value-type="string">
            <text:p text:style-name="P63">9041201] </text:p>
          </table:table-cell>
          <table:table-cell table:style-name="Tableau32.A1" office:value-type="string">
            <text:p text:style-name="P102">2.4%</text:p>
          </table:table-cell>
        </table:table-row>
        <table:table-row>
          <table:table-cell table:style-name="Tableau32.A1" office:value-type="string">
            <text:p text:style-name="P101">ES</text:p>
          </table:table-cell>
          <table:table-cell table:style-name="Tableau32.A1" office:value-type="string">
            <text:p text:style-name="P63">an Spáinn</text:p>
          </table:table-cell>
          <table:table-cell table:style-name="Tableau32.A1" office:value-type="string">
            <text:p text:style-name="P63">Mantle Spain (Verian) </text:p>
          </table:table-cell>
          <table:table-cell table:style-name="Tableau32.A1" office:value-type="string">
            <text:p text:style-name="P63">1005 </text:p>
          </table:table-cell>
          <table:table-cell table:style-name="Tableau32.A1" office:value-type="string">
            <text:p text:style-name="P63">09/04/2026 </text:p>
          </table:table-cell>
          <table:table-cell table:style-name="Tableau32.A1" office:value-type="string">
            <text:p text:style-name="P63">2904/2026 </text:p>
          </table:table-cell>
          <table:table-cell table:style-name="Tableau32.A1" office:value-type="string">
            <text:p text:style-name="P63">421893) 18 </text:p>
          </table:table-cell>
          <table:table-cell table:style-name="Tableau32.A1" office:value-type="string">
            <text:p text:style-name="P102">11.0%</text:p>
          </table:table-cell>
        </table:table-row>
        <table:table-row>
          <table:table-cell table:style-name="Tableau32.A1" office:value-type="string">
            <text:p text:style-name="P101">FR</text:p>
          </table:table-cell>
          <table:table-cell table:style-name="Tableau32.A1" office:value-type="string">
            <text:p text:style-name="P63">an Fhrainc</text:p>
          </table:table-cell>
          <table:table-cell table:style-name="Tableau32.A1" office:value-type="string">
            <text:p text:style-name="P63">MCM An Fhrainc </text:p>
          </table:table-cell>
          <table:table-cell table:style-name="Tableau32.A1" office:value-type="string">
            <text:p text:style-name="P63">1016 </text:p>
          </table:table-cell>
          <table:table-cell table:style-name="Tableau32.A1" office:value-type="string">
            <text:p text:style-name="P63">091042026 </text:p>
          </table:table-cell>
          <table:table-cell table:style-name="Tableau32.A1" office:value-type="string">
            <text:p text:style-name="P63">28/04/2026</text:p>
          </table:table-cell>
          <table:table-cell table:style-name="Tableau32.A1" office:value-type="string">
            <text:p text:style-name="P63">56855864 </text:p>
          </table:table-cell>
          <table:table-cell table:style-name="Tableau32.A1" office:value-type="string">
            <text:p text:style-name="P102">14.8%</text:p>
          </table:table-cell>
        </table:table-row>
        <table:table-row>
          <table:table-cell table:style-name="Tableau32.A1" office:value-type="string">
            <text:p text:style-name="P101">HR</text:p>
          </table:table-cell>
          <table:table-cell table:style-name="Tableau32.A1" office:value-type="string">
            <text:p text:style-name="P63">an Chróit</text:p>
          </table:table-cell>
          <table:table-cell table:style-name="Tableau32.A1" office:value-type="string">
            <text:p text:style-name="P63">Hendal </text:p>
          </table:table-cell>
          <table:table-cell table:style-name="Tableau32.A1" office:value-type="string">
            <text:p text:style-name="P63">1007 </text:p>
          </table:table-cell>
          <table:table-cell table:style-name="Tableau32.A1" office:value-type="string">
            <text:p text:style-name="P63">10/04/2026 </text:p>
          </table:table-cell>
          <table:table-cell table:style-name="Tableau32.A1" office:value-type="string">
            <text:p text:style-name="P63">29/04/2026</text:p>
          </table:table-cell>
          <table:table-cell table:style-name="Tableau32.A1" office:value-type="string">
            <text:p text:style-name="P63">3319752 </text:p>
          </table:table-cell>
          <table:table-cell table:style-name="Tableau32.A1" office:value-type="string">
            <text:p text:style-name="P102">0.9%</text:p>
          </table:table-cell>
        </table:table-row>
        <table:table-row>
          <table:table-cell table:style-name="Tableau32.A1" office:value-type="string">
            <text:p text:style-name="P101">IT</text:p>
          </table:table-cell>
          <table:table-cell table:style-name="Tableau32.A1" office:value-type="string">
            <text:p text:style-name="P63">an Iodáil</text:p>
          </table:table-cell>
          <table:table-cell table:style-name="Tableau32.A1" office:value-type="string">
            <text:p text:style-name="P63">Pointe tástála Italia </text:p>
          </table:table-cell>
          <table:table-cell table:style-name="Tableau32.A1" office:value-type="string">
            <text:p text:style-name="P63">1029 </text:p>
          </table:table-cell>
          <table:table-cell table:style-name="Tableau32.A1" office:value-type="string">
            <text:p text:style-name="P63">09/04/2026 </text:p>
          </table:table-cell>
          <table:table-cell table:style-name="Tableau32.A1" office:value-type="string">
            <text:p text:style-name="P63">27/04/2026</text:p>
          </table:table-cell>
          <table:table-cell table:style-name="Tableau32.A1" office:value-type="string">
            <text:p text:style-name="P63">51784963 </text:p>
          </table:table-cell>
          <table:table-cell table:style-name="Tableau32.A1" office:value-type="string">
            <text:p text:style-name="P102">13.5%</text:p>
          </table:table-cell>
        </table:table-row>
        <table:table-row>
          <table:table-cell table:style-name="Tableau32.A1" office:value-type="string">
            <text:p text:style-name="P101">CY</text:p>
          </table:table-cell>
          <table:table-cell table:style-name="Tableau32.A1" office:value-type="string">
            <text:p text:style-name="P63">Ionadaíocht na Cipire</text:p>
          </table:table-cell>
          <table:table-cell table:style-name="Tableau32.A1" office:value-type="string">
            <text:p text:style-name="P63">Taighde Margaidh CYMAR </text:p>
          </table:table-cell>
          <table:table-cell table:style-name="Tableau32.A1" office:value-type="string">
            <text:p text:style-name="P63">504 </text:p>
          </table:table-cell>
          <table:table-cell table:style-name="Tableau32.A1" office:value-type="string">
            <text:p text:style-name="P63">14/04/2026 </text:p>
          </table:table-cell>
          <table:table-cell table:style-name="Tableau32.A1" office:value-type="string">
            <text:p text:style-name="P63">0305/2026 </text:p>
          </table:table-cell>
          <table:table-cell table:style-name="Tableau32.A1" office:value-type="string">
            <text:p text:style-name="P63">818909 </text:p>
          </table:table-cell>
          <table:table-cell table:style-name="Tableau32.A1" office:value-type="string">
            <text:p text:style-name="P102">0.2%</text:p>
          </table:table-cell>
        </table:table-row>
        <table:table-row>
          <table:table-cell table:style-name="Tableau32.A1" office:value-type="string">
            <text:p text:style-name="P101">LV</text:p>
          </table:table-cell>
          <table:table-cell table:style-name="Tableau32.A1" office:value-type="string">
            <text:p text:style-name="P63">an Laitvia</text:p>
          </table:table-cell>
          <table:table-cell table:style-name="Tableau32.A1" office:value-type="string">
            <text:p text:style-name="P63">Kantar TNS An Laitvia </text:p>
          </table:table-cell>
          <table:table-cell table:style-name="Tableau32.A1" office:value-type="string">
            <text:p text:style-name="P63">1005 </text:p>
          </table:table-cell>
          <table:table-cell table:style-name="Tableau32.A1" office:value-type="string">
            <text:p text:style-name="P63">09/04/2026 </text:p>
          </table:table-cell>
          <table:table-cell table:style-name="Tableau32.A1" office:value-type="string">
            <text:p text:style-name="P63">29/04/2026</text:p>
          </table:table-cell>
          <table:table-cell table:style-name="Tableau32.A1" office:value-type="string">
            <text:p text:style-name="P63">1579066 </text:p>
          </table:table-cell>
          <table:table-cell table:style-name="Tableau32.A1" office:value-type="string">
            <text:p text:style-name="P102">0.4%</text:p>
          </table:table-cell>
        </table:table-row>
        <table:table-row>
          <table:table-cell table:style-name="Tableau32.A1" office:value-type="string">
            <text:p text:style-name="P101">LT</text:p>
          </table:table-cell>
          <table:table-cell table:style-name="Tableau32.A1" office:value-type="string">
            <text:p text:style-name="P63">an Liotuáin</text:p>
          </table:table-cell>
          <table:table-cell table:style-name="Tableau32.A1" office:value-type="string">
            <text:p text:style-name="P63">Norstat LT </text:p>
          </table:table-cell>
          <table:table-cell table:style-name="Tableau32.A1" office:value-type="string">
            <text:p text:style-name="P63">1017 </text:p>
          </table:table-cell>
          <table:table-cell table:style-name="Tableau32.A1" office:value-type="string">
            <text:p text:style-name="P63">09/04/2026 </text:p>
          </table:table-cell>
          <table:table-cell table:style-name="Tableau32.A1" office:value-type="string">
            <text:p text:style-name="P63">28l04/2026</text:p>
          </table:table-cell>
          <table:table-cell table:style-name="Tableau32.A1" office:value-type="string">
            <text:p text:style-name="P63">2467008 </text:p>
          </table:table-cell>
          <table:table-cell table:style-name="Tableau32.A1" office:value-type="string">
            <text:p text:style-name="P102">0.6%</text:p>
          </table:table-cell>
        </table:table-row>
        <table:table-row>
          <table:table-cell table:style-name="Tableau32.A1" office:value-type="string">
            <text:p text:style-name="P101">LU</text:p>
          </table:table-cell>
          <table:table-cell table:style-name="Tableau32.A1" office:value-type="string">
            <text:p text:style-name="P63">Lucsamburg</text:p>
          </table:table-cell>
          <table:table-cell table:style-name="Tableau32.A1" office:value-type="string">
            <text:p text:style-name="P63">ILRES </text:p>
          </table:table-cell>
          <table:table-cell table:style-name="Tableau32.A1" office:value-type="string">
            <text:p text:style-name="P63">508 </text:p>
          </table:table-cell>
          <table:table-cell table:style-name="Tableau32.A1" office:value-type="string">
            <text:p text:style-name="P63">09/040026 </text:p>
          </table:table-cell>
          <table:table-cell table:style-name="Tableau32.A1" office:value-type="string">
            <text:p text:style-name="P63">27/04/2026</text:p>
          </table:table-cell>
          <table:table-cell table:style-name="Tableau32.A1" office:value-type="string">
            <text:p text:style-name="P63">555303 </text:p>
          </table:table-cell>
          <table:table-cell table:style-name="Tableau32.A1" office:value-type="string">
            <text:p text:style-name="P102">0.1%</text:p>
          </table:table-cell>
        </table:table-row>
        <table:table-row>
          <table:table-cell table:style-name="Tableau32.A1" office:value-type="string">
            <text:p text:style-name="P101">HU</text:p>
          </table:table-cell>
          <table:table-cell table:style-name="Tableau32.A1" office:value-type="string">
            <text:p text:style-name="P63">an Ungáir</text:p>
          </table:table-cell>
          <table:table-cell table:style-name="Tableau32.A1" office:value-type="string">
            <text:p text:style-name="P63">Kantar Hoffmann </text:p>
          </table:table-cell>
          <table:table-cell table:style-name="Tableau32.A1" office:value-type="string">
            <text:p text:style-name="P63">1020 </text:p>
          </table:table-cell>
          <table:table-cell table:style-name="Tableau32.A1" office:value-type="string">
            <text:p text:style-name="P63">14/04/2026 </text:p>
          </table:table-cell>
          <table:table-cell table:style-name="Tableau32.A1" office:value-type="string">
            <text:p text:style-name="P63">01/05/2026</text:p>
          </table:table-cell>
          <table:table-cell table:style-name="Tableau32.A1" office:value-type="string">
            <text:p text:style-name="P63">8199448 </text:p>
          </table:table-cell>
          <table:table-cell table:style-name="Tableau32.A1" office:value-type="string">
            <text:p text:style-name="P102">2.1%</text:p>
          </table:table-cell>
        </table:table-row>
        <table:table-row>
          <table:table-cell table:style-name="Tableau32.A1" office:value-type="string">
            <text:p text:style-name="P101">MT</text:p>
          </table:table-cell>
          <table:table-cell table:style-name="Tableau32.A1" office:value-type="string">
            <text:p text:style-name="P63">Málta</text:p>
          </table:table-cell>
          <table:table-cell table:style-name="Tableau32.A1" office:value-type="string">
            <text:p text:style-name="P63">MISCO Idirnáisiúnta </text:p>
          </table:table-cell>
          <table:table-cell table:style-name="Tableau32.A1" office:value-type="string">
            <text:p text:style-name="P63">505 </text:p>
          </table:table-cell>
          <table:table-cell table:style-name="Tableau32.A1" office:value-type="string">
            <text:p text:style-name="P63">09/042026 </text:p>
          </table:table-cell>
          <table:table-cell table:style-name="Tableau32.A1" office:value-type="string">
            <text:p text:style-name="P63">03/05/2026</text:p>
          </table:table-cell>
          <table:table-cell table:style-name="Tableau32.A1" office:value-type="string">
            <text:p text:style-name="P63">493961 </text:p>
          </table:table-cell>
          <table:table-cell table:style-name="Tableau32.A1" office:value-type="string">
            <text:p text:style-name="P102">0.1%</text:p>
          </table:table-cell>
        </table:table-row>
        <table:table-row>
          <table:table-cell table:style-name="Tableau32.A1" office:value-type="string">
            <text:p text:style-name="P101">NL</text:p>
          </table:table-cell>
          <table:table-cell table:style-name="Tableau32.A1" office:value-type="string">
            <text:p text:style-name="P63">an Ísiltír</text:p>
          </table:table-cell>
          <table:table-cell table:style-name="Tableau32.A1" office:value-type="string">
            <text:p text:style-name="P63">MCM An Ísiltír </text:p>
          </table:table-cell>
          <table:table-cell table:style-name="Tableau32.A1" office:value-type="string">
            <text:p text:style-name="P63">1023 </text:p>
          </table:table-cell>
          <table:table-cell table:style-name="Tableau32.A1" office:value-type="string">
            <text:p text:style-name="P63">09/04/2026 </text:p>
          </table:table-cell>
          <table:table-cell table:style-name="Tableau32.A1" office:value-type="string">
            <text:p text:style-name="P63">27/04/2026</text:p>
          </table:table-cell>
          <table:table-cell table:style-name="Tableau32.A1" office:value-type="string">
            <text:p text:style-name="P63">15228902 </text:p>
          </table:table-cell>
          <table:table-cell table:style-name="Tableau32.A1" office:value-type="string">
            <text:p text:style-name="P102">4.0%</text:p>
          </table:table-cell>
        </table:table-row>
        <table:table-row>
          <table:table-cell table:style-name="Tableau32.A1" office:value-type="string">
            <text:p text:style-name="P101">AT</text:p>
          </table:table-cell>
          <table:table-cell table:style-name="Tableau32.A1" office:value-type="string">
            <text:p text:style-name="P63">an Ostair</text:p>
          </table:table-cell>
          <table:table-cell table:style-name="Tableau32.A1" office:value-type="string">
            <text:p text:style-name="P63">Das Osterreichische Gallup Ins</text:p>
          </table:table-cell>
          <table:table-cell table:style-name="Tableau32.A1" office:value-type="string">
            <text:p text:style-name="P63">1003 </text:p>
          </table:table-cell>
          <table:table-cell table:style-name="Tableau32.A1" office:value-type="string">
            <text:p text:style-name="P63">09/04/2026 </text:p>
          </table:table-cell>
          <table:table-cell table:style-name="Tableau32.A1" office:value-type="string">
            <text:p text:style-name="P63">28/04/2026</text:p>
          </table:table-cell>
          <table:table-cell table:style-name="Tableau32.A1" office:value-type="string">
            <text:p text:style-name="P63">7842929 </text:p>
          </table:table-cell>
          <table:table-cell table:style-name="Tableau32.A1" office:value-type="string">
            <text:p text:style-name="P102">2.0%</text:p>
          </table:table-cell>
        </table:table-row>
        <table:table-row>
          <table:table-cell table:style-name="Tableau32.A1" office:value-type="string">
            <text:p text:style-name="P101">PL</text:p>
          </table:table-cell>
          <table:table-cell table:style-name="Tableau32.A1" office:value-type="string">
            <text:p text:style-name="P63">an Pholainn</text:p>
          </table:table-cell>
          <table:table-cell table:style-name="Tableau32.A1" office:value-type="string">
            <text:p text:style-name="P63">Taighde comhchoiteann </text:p>
          </table:table-cell>
          <table:table-cell table:style-name="Tableau32.A1" office:value-type="string">
            <text:p text:style-name="P63">1020 </text:p>
          </table:table-cell>
          <table:table-cell table:style-name="Tableau32.A1" office:value-type="string">
            <text:p text:style-name="P63">lOlO4/2026 </text:p>
          </table:table-cell>
          <table:table-cell table:style-name="Tableau32.A1" office:value-type="string">
            <text:p text:style-name="P63">27/04/2026</text:p>
          </table:table-cell>
          <table:table-cell table:style-name="Tableau32.A1" office:value-type="string">
            <text:p text:style-name="P63">31082980 </text:p>
          </table:table-cell>
          <table:table-cell table:style-name="Tableau32.A1" office:value-type="string">
            <text:p text:style-name="P102">8.1%</text:p>
          </table:table-cell>
        </table:table-row>
        <table:table-row>
          <table:table-cell table:style-name="Tableau32.A1" office:value-type="string">
            <text:p text:style-name="P101">PT.</text:p>
          </table:table-cell>
          <table:table-cell table:style-name="Tableau32.A1" office:value-type="string">
            <text:p text:style-name="P63">Ponugal</text:p>
          </table:table-cell>
          <table:table-cell table:style-name="Tableau32.A1" office:value-type="string">
            <text:p text:style-name="P63">Intercampus SA </text:p>
          </table:table-cell>
          <table:table-cell table:style-name="Tableau32.A1" office:value-type="string">
            <text:p text:style-name="P63">1031 </text:p>
          </table:table-cell>
          <table:table-cell table:style-name="Tableau32.A1" office:value-type="string">
            <text:p text:style-name="P63">09l04/2026 </text:p>
          </table:table-cell>
          <table:table-cell table:style-name="Tableau32.A1" office:value-type="string">
            <text:p text:style-name="P63">29/04/2026</text:p>
          </table:table-cell>
          <table:table-cell table:style-name="Tableau32.A1" office:value-type="string">
            <text:p text:style-name="P63">9275958 </text:p>
          </table:table-cell>
          <table:table-cell table:style-name="Tableau32.A1" office:value-type="string">
            <text:p text:style-name="P102">2.4%</text:p>
          </table:table-cell>
        </table:table-row>
        <table:table-row>
          <table:table-cell table:style-name="Tableau32.A1" office:value-type="string">
            <text:p text:style-name="P101">RO</text:p>
          </table:table-cell>
          <table:table-cell table:style-name="Tableau32.A1" office:value-type="string">
            <text:p text:style-name="P63">an Rómáin</text:p>
          </table:table-cell>
          <table:table-cell table:style-name="Tableau32.A1" office:value-type="string">
            <text:p text:style-name="P63">CSOP SRL </text:p>
          </table:table-cell>
          <table:table-cell table:style-name="Tableau32.A1" office:value-type="string">
            <text:p text:style-name="P63">1045 </text:p>
          </table:table-cell>
          <table:table-cell table:style-name="Tableau32.A1" office:value-type="string">
            <text:p text:style-name="P63">091040026 </text:p>
          </table:table-cell>
          <table:table-cell table:style-name="Tableau32.A1" office:value-type="string">
            <text:p text:style-name="P63">29l04/2026</text:p>
          </table:table-cell>
          <table:table-cell table:style-name="Tableau32.A1" office:value-type="string">
            <text:p text:style-name="P63">16034437 </text:p>
          </table:table-cell>
          <table:table-cell table:style-name="Tableau32.A1" office:value-type="string">
            <text:p text:style-name="P102">4.2%</text:p>
          </table:table-cell>
        </table:table-row>
        <table:table-row>
          <table:table-cell table:style-name="Tableau32.A1" office:value-type="string">
            <text:p text:style-name="P101">SI</text:p>
          </table:table-cell>
          <table:table-cell table:style-name="Tableau32.A1" office:value-type="string">
            <text:p text:style-name="P63">an tSlóivéin</text:p>
          </table:table-cell>
          <table:table-cell table:style-name="Tableau32.A1" office:value-type="string">
            <text:p text:style-name="P63">Meáin D00 </text:p>
          </table:table-cell>
          <table:table-cell table:style-name="Tableau32.A1" office:value-type="string">
            <text:p text:style-name="P63">1007 </text:p>
          </table:table-cell>
          <table:table-cell table:style-name="Tableau32.A1" office:value-type="string">
            <text:p text:style-name="P63">09104/2026 </text:p>
          </table:table-cell>
          <table:table-cell table:style-name="Tableau32.A1" office:value-type="string">
            <text:p text:style-name="P63">26/04/2026</text:p>
          </table:table-cell>
          <table:table-cell table:style-name="Tableau32.A1" office:value-type="string">
            <text:p text:style-name="P63">1811104 </text:p>
          </table:table-cell>
          <table:table-cell table:style-name="Tableau32.A1" office:value-type="string">
            <text:p text:style-name="P102">0.5%</text:p>
          </table:table-cell>
        </table:table-row>
        <table:table-row>
          <table:table-cell table:style-name="Tableau32.A1" office:value-type="string">
            <text:p text:style-name="P101">SK</text:p>
          </table:table-cell>
          <table:table-cell table:style-name="Tableau32.A1" office:value-type="string">
            <text:p text:style-name="P63">an tSlóvaic</text:p>
          </table:table-cell>
          <table:table-cell table:style-name="Tableau32.A1" office:value-type="string">
            <text:p text:style-name="P63">Na Náisiúin Aontaithe </text:p>
          </table:table-cell>
          <table:table-cell table:style-name="Tableau32.A1" office:value-type="string">
            <text:p text:style-name="P63">1001 </text:p>
          </table:table-cell>
          <table:table-cell table:style-name="Tableau32.A1" office:value-type="string">
            <text:p text:style-name="P63">09/042026 </text:p>
          </table:table-cell>
          <table:table-cell table:style-name="Tableau32.A1" office:value-type="string">
            <text:p text:style-name="P63">2404/2026 </text:p>
          </table:table-cell>
          <table:table-cell table:style-name="Tableau32.A1" office:value-type="string">
            <text:p text:style-name="P63">4557290 </text:p>
          </table:table-cell>
          <table:table-cell table:style-name="Tableau32.A1" office:value-type="string">
            <text:p text:style-name="P102">1.2%</text:p>
          </table:table-cell>
        </table:table-row>
        <table:table-row>
          <table:table-cell table:style-name="Tableau32.A1" office:value-type="string">
            <text:p text:style-name="P101">Fl</text:p>
          </table:table-cell>
          <table:table-cell table:style-name="Tableau32.A1" office:value-type="string">
            <text:p text:style-name="P63">an Fhionlainn</text:p>
          </table:table-cell>
          <table:table-cell table:style-name="Tableau32.A1" office:value-type="string">
            <text:p text:style-name="P63">Taloustutkimus 0y </text:p>
          </table:table-cell>
          <table:table-cell table:style-name="Tableau32.A1" office:value-type="string">
            <text:p text:style-name="P63">1016 </text:p>
          </table:table-cell>
          <table:table-cell table:style-name="Tableau32.A1" office:value-type="string">
            <text:p text:style-name="P63">09lO4/2026 </text:p>
          </table:table-cell>
          <table:table-cell table:style-name="Tableau32.A1" office:value-type="string">
            <text:p text:style-name="P63">29/04/2026</text:p>
          </table:table-cell>
          <table:table-cell table:style-name="Tableau32.A1" office:value-type="string">
            <text:p text:style-name="P63">4771619 </text:p>
          </table:table-cell>
          <table:table-cell table:style-name="Tableau32.A1" office:value-type="string">
            <text:p text:style-name="P102">1.2%</text:p>
          </table:table-cell>
        </table:table-row>
        <table:table-row>
          <table:table-cell table:style-name="Tableau32.A1" office:value-type="string">
            <text:p text:style-name="P65">SE</text:p>
          </table:table-cell>
          <table:table-cell table:style-name="Tableau32.A1" office:value-type="string">
            <text:p text:style-name="P63">an tSualainn</text:p>
          </table:table-cell>
          <table:table-cell table:style-name="Tableau32.A1" office:value-type="string">
            <text:p text:style-name="P63">Mantle Sweden (Verian)</text:p>
          </table:table-cell>
          <table:table-cell table:style-name="Tableau32.A1" office:value-type="string">
            <text:p text:style-name="P63">1037</text:p>
          </table:table-cell>
          <table:table-cell table:style-name="Tableau32.A1" office:value-type="string">
            <text:p text:style-name="P63">09/04/2026 </text:p>
          </table:table-cell>
          <table:table-cell table:style-name="Tableau32.A1" office:value-type="string">
            <text:p text:style-name="P63">29/04/2026</text:p>
          </table:table-cell>
          <table:table-cell table:style-name="Tableau32.A1" office:value-type="string">
            <text:p text:style-name="P63">8748126</text:p>
          </table:table-cell>
          <table:table-cell table:style-name="Tableau32.A1" office:value-type="string">
            <text:p text:style-name="P102">2.3%</text:p>
          </table:table-cell>
        </table:table-row>
        <table:table-row>
          <table:table-cell table:style-name="Tableau32.A1" office:value-type="string">
            <text:p text:style-name="P67"/>
          </table:table-cell>
          <table:table-cell table:style-name="Tableau32.A1" office:value-type="string">
            <text:p text:style-name="P67"/>
          </table:table-cell>
          <table:table-cell table:style-name="Tableau32.A1"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A1" office:value-type="string">
            <text:p text:style-name="P67"/>
          </table:table-cell>
        </table:table-row>
        <table:table-row>
          <table:table-cell table:style-name="Tableau32.A1" office:value-type="string">
            <text:p text:style-name="P67"/>
          </table:table-cell>
          <table:table-cell table:style-name="Tableau32.A1" office:value-type="string">
            <text:p text:style-name="P67"/>
          </table:table-cell>
          <table:table-cell table:style-name="Tableau32.A1" office:value-type="string">
            <text:p text:style-name="P63">Iomlán AE27</text:p>
          </table:table-cell>
          <table:table-cell table:style-name="Tableau32.A1" office:value-type="string">
            <text:p text:style-name="P63">26421</text:p>
          </table:table-cell>
          <table:table-cell table:style-name="Tableau32.A1" office:value-type="string">
            <text:p text:style-name="P63">09/04/2026 </text:p>
          </table:table-cell>
          <table:table-cell table:style-name="Tableau32.A1" office:value-type="string">
            <text:p text:style-name="P63">04/05/2026</text:p>
          </table:table-cell>
          <table:table-cell table:style-name="Tableau32.A1" office:value-type="string">
            <text:p text:style-name="P63">383603764</text:p>
          </table:table-cell>
          <table:table-cell table:style-name="Tableau32.H31" office:value-type="percentage" office:value="1">
            <text:p text:style-name="P102">100,00 %</text:p>
          </table:table-cell>
        </table:table-row>
        <table:table-row>
          <table:table-cell table:style-name="Tableau32.A1" office:value-type="string">
            <text:p text:style-name="P67"/>
          </table:table-cell>
          <table:table-cell table:style-name="Tableau32.A1" office:value-type="string">
            <text:p text:style-name="P67"/>
          </table:table-cell>
          <table:table-cell table:style-name="Tableau32.A1"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row>
        <table:table-row>
          <table:table-cell table:style-name="Tableau32.A1" table:number-columns-spanned="8" office:value-type="string">
            <text:p text:style-name="P65">* Ba chóir a thabhairt faoi deara go bhféadfadh an céatadán iomlán a thaispeántar sa tábla seo a bheith níos mó ná 100% mar gheall ar shlánú. </text:p>
          </table:table-cell>
          <table:covered-table-cell/>
          <table:covered-table-cell/>
          <table:covered-table-cell/>
          <table:covered-table-cell/>
          <table:covered-table-cell/>
          <table:covered-table-cell/>
          <table:covered-table-cell/>
        </table:table-row>
      </table:table>
      <text:p text:style-name="P27"><text:soft-page-break/></text:p>
      <text:h text:style-name="P16" text:outline-level="2"><text:bookmark-start text:name="__RefHeading___Toc316650_3078747257"/>Modh agallaimh de réir tíre<text:bookmark-end text:name="__RefHeading___Toc316650_3078747257"/></text:h>
      <text:p text:style-name="P27">Rinneadh agallaimh trí agallaimh duine le duine, go fisiciúil i dtithe daoine nó trí chian-idirghníomhú físe sa teanga náisiúnta chuí. Is i bPoblacht na Cipire, sa Danmhairg, i Málta, san Fhionlainn agus sa tSualainn amháin a rinneadh agallaimh le cian-idirghníomhaíocht físe (‘duine le duine ar líne’ nó CAVI, Físagallamh Ríomhchuidithe).</text:p>
      <text:p text:style-name="P27"/>
      <table:table table:name="Tableau33" table:style-name="Tableau33">
        <table:table-column table:style-name="Tableau33.A" table:number-columns-repeated="5"/>
        <table:table-row table:style-name="Tableau33.1">
          <table:table-cell table:style-name="Tableau33.A1" office:value-type="string">
            <text:p text:style-name="P52"/>
          </table:table-cell>
          <table:table-cell table:style-name="Tableau33.A1" office:value-type="string">
            <text:p text:style-name="P53">Tíortha</text:p>
          </table:table-cell>
          <table:table-cell table:style-name="Tableau33.A1" office:value-type="string">
            <text:p text:style-name="P49">Líon na nIdirghabhálaithe CAPI</text:p>
          </table:table-cell>
          <table:table-cell table:style-name="Tableau33.A1" office:value-type="string">
            <text:p text:style-name="P49">N d’Idirghabhálaithe CAVI</text:p>
          </table:table-cell>
          <table:table-cell table:style-name="Tableau33.A1" office:value-type="string">
            <text:p text:style-name="P49">IOMLÁN IDIRNÁISIÚNTA</text:p>
          </table:table-cell>
        </table:table-row>
        <table:table-row table:style-name="Tableau33.1">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row>
        <table:table-row table:style-name="Tableau33.1">
          <table:table-cell table:style-name="Tableau33.A1" office:value-type="string">
            <text:p text:style-name="P103">BE</text:p>
          </table:table-cell>
          <table:table-cell table:style-name="Tableau33.A1" office:value-type="string">
            <text:p text:style-name="P53">an Bheilg</text:p>
          </table:table-cell>
          <table:table-cell table:style-name="Tableau33.C3" office:value-type="float" office:value="1021">
            <text:p text:style-name="P54">1021</text:p>
          </table:table-cell>
          <table:table-cell table:style-name="Tableau33.A1" office:value-type="string">
            <text:p text:style-name="P52"/>
          </table:table-cell>
          <table:table-cell table:style-name="Tableau33.C3" office:value-type="float" office:value="1021">
            <text:p text:style-name="P54">1021</text:p>
          </table:table-cell>
        </table:table-row>
        <table:table-row table:style-name="Tableau33.1">
          <table:table-cell table:style-name="Tableau33.A1" office:value-type="string">
            <text:p text:style-name="P103">BG</text:p>
          </table:table-cell>
          <table:table-cell table:style-name="Tableau33.A1" office:value-type="string">
            <text:p text:style-name="P53">an Bhulgáir</text:p>
          </table:table-cell>
          <table:table-cell table:style-name="Tableau33.C3" office:value-type="float" office:value="1014">
            <text:p text:style-name="P54">1014</text:p>
          </table:table-cell>
          <table:table-cell table:style-name="Tableau33.A1" office:value-type="string">
            <text:p text:style-name="P52"/>
          </table:table-cell>
          <table:table-cell table:style-name="Tableau33.C3" office:value-type="float" office:value="1014">
            <text:p text:style-name="P54">1014</text:p>
          </table:table-cell>
        </table:table-row>
        <table:table-row table:style-name="Tableau33.1">
          <table:table-cell table:style-name="Tableau33.A1" office:value-type="string">
            <text:p text:style-name="P103">CZ</text:p>
          </table:table-cell>
          <table:table-cell table:style-name="Tableau33.A1" office:value-type="string">
            <text:p text:style-name="P53">an tSeicia</text:p>
          </table:table-cell>
          <table:table-cell table:style-name="Tableau33.C3" office:value-type="float" office:value="1049">
            <text:p text:style-name="P54">1049</text:p>
          </table:table-cell>
          <table:table-cell table:style-name="Tableau33.A1" office:value-type="string">
            <text:p text:style-name="P52"/>
          </table:table-cell>
          <table:table-cell table:style-name="Tableau33.C3" office:value-type="float" office:value="1049">
            <text:p text:style-name="P54">1049</text:p>
          </table:table-cell>
        </table:table-row>
        <table:table-row table:style-name="Tableau33.1">
          <table:table-cell table:style-name="Tableau33.A1" office:value-type="string">
            <text:p text:style-name="P103">DK</text:p>
          </table:table-cell>
          <table:table-cell table:style-name="Tableau33.A1" office:value-type="string">
            <text:p text:style-name="P53">an Danmhairg</text:p>
          </table:table-cell>
          <table:table-cell table:style-name="Tableau33.C3" office:value-type="float" office:value="686">
            <text:p text:style-name="P54">686</text:p>
          </table:table-cell>
          <table:table-cell table:style-name="Tableau33.C3" office:value-type="float" office:value="321">
            <text:p text:style-name="P54">321</text:p>
          </table:table-cell>
          <table:table-cell table:style-name="Tableau33.C3" office:value-type="float" office:value="1007">
            <text:p text:style-name="P54">1007</text:p>
          </table:table-cell>
        </table:table-row>
        <table:table-row table:style-name="Tableau33.1">
          <table:table-cell table:style-name="Tableau33.A1" office:value-type="string">
            <text:p text:style-name="P103">DE</text:p>
          </table:table-cell>
          <table:table-cell table:style-name="Tableau33.A1" office:value-type="string">
            <text:p text:style-name="P53">an Ghearmáin</text:p>
          </table:table-cell>
          <table:table-cell table:style-name="Tableau33.C3" office:value-type="float" office:value="1507">
            <text:p text:style-name="P54">1507</text:p>
          </table:table-cell>
          <table:table-cell table:style-name="Tableau33.A1" office:value-type="string">
            <text:p text:style-name="P52"/>
          </table:table-cell>
          <table:table-cell table:style-name="Tableau33.C3" office:value-type="float" office:value="1507">
            <text:p text:style-name="P54">1507</text:p>
          </table:table-cell>
        </table:table-row>
        <table:table-row table:style-name="Tableau33.1">
          <table:table-cell table:style-name="Tableau33.A1" office:value-type="string">
            <text:p text:style-name="P103">EE</text:p>
          </table:table-cell>
          <table:table-cell table:style-name="Tableau33.A1" office:value-type="string">
            <text:p text:style-name="P53">an Eastóin</text:p>
          </table:table-cell>
          <table:table-cell table:style-name="Tableau33.C3" office:value-type="float" office:value="1006">
            <text:p text:style-name="P54">1006</text:p>
          </table:table-cell>
          <table:table-cell table:style-name="Tableau33.A1" office:value-type="string">
            <text:p text:style-name="P52"/>
          </table:table-cell>
          <table:table-cell table:style-name="Tableau33.C3" office:value-type="float" office:value="1006">
            <text:p text:style-name="P54">1006</text:p>
          </table:table-cell>
        </table:table-row>
        <table:table-row table:style-name="Tableau33.1">
          <table:table-cell table:style-name="Tableau33.A1" office:value-type="string">
            <text:p text:style-name="P103">IE</text:p>
          </table:table-cell>
          <table:table-cell table:style-name="Tableau33.A1" office:value-type="string">
            <text:p text:style-name="P53">Éire</text:p>
          </table:table-cell>
          <table:table-cell table:style-name="Tableau33.C3" office:value-type="float" office:value="1010">
            <text:p text:style-name="P54">1010</text:p>
          </table:table-cell>
          <table:table-cell table:style-name="Tableau33.A1" office:value-type="string">
            <text:p text:style-name="P52"/>
          </table:table-cell>
          <table:table-cell table:style-name="Tableau33.C3" office:value-type="float" office:value="1010">
            <text:p text:style-name="P54">1010</text:p>
          </table:table-cell>
        </table:table-row>
        <table:table-row table:style-name="Tableau33.1">
          <table:table-cell table:style-name="Tableau33.A1" office:value-type="string">
            <text:p text:style-name="P103">EL</text:p>
          </table:table-cell>
          <table:table-cell table:style-name="Tableau33.A1" office:value-type="string">
            <text:p text:style-name="P53">an Ghréig</text:p>
          </table:table-cell>
          <table:table-cell table:style-name="Tableau33.C3" office:value-type="float" office:value="1007">
            <text:p text:style-name="P54">1007</text:p>
          </table:table-cell>
          <table:table-cell table:style-name="Tableau33.A1" office:value-type="string">
            <text:p text:style-name="P52"/>
          </table:table-cell>
          <table:table-cell table:style-name="Tableau33.C3" office:value-type="float" office:value="1007">
            <text:p text:style-name="P54">1007</text:p>
          </table:table-cell>
        </table:table-row>
        <table:table-row table:style-name="Tableau33.1">
          <table:table-cell table:style-name="Tableau33.A1" office:value-type="string">
            <text:p text:style-name="P103">ES</text:p>
          </table:table-cell>
          <table:table-cell table:style-name="Tableau33.A1" office:value-type="string">
            <text:p text:style-name="P53">an Spáinn</text:p>
          </table:table-cell>
          <table:table-cell table:style-name="Tableau33.C3" office:value-type="float" office:value="1006">
            <text:p text:style-name="P54">1006</text:p>
          </table:table-cell>
          <table:table-cell table:style-name="Tableau33.A1" office:value-type="string">
            <text:p text:style-name="P52"/>
          </table:table-cell>
          <table:table-cell table:style-name="Tableau33.C3" office:value-type="float" office:value="1006">
            <text:p text:style-name="P54">1006</text:p>
          </table:table-cell>
        </table:table-row>
        <table:table-row table:style-name="Tableau33.1">
          <table:table-cell table:style-name="Tableau33.A1" office:value-type="string">
            <text:p text:style-name="P103">FR</text:p>
          </table:table-cell>
          <table:table-cell table:style-name="Tableau33.A1" office:value-type="string">
            <text:p text:style-name="P53">an Fhrainc</text:p>
          </table:table-cell>
          <table:table-cell table:style-name="Tableau33.C3" office:value-type="float" office:value="1016">
            <text:p text:style-name="P54">1016</text:p>
          </table:table-cell>
          <table:table-cell table:style-name="Tableau33.A1" office:value-type="string">
            <text:p text:style-name="P52"/>
          </table:table-cell>
          <table:table-cell table:style-name="Tableau33.C3" office:value-type="float" office:value="1016">
            <text:p text:style-name="P54">1016</text:p>
          </table:table-cell>
        </table:table-row>
        <table:table-row table:style-name="Tableau33.1">
          <table:table-cell table:style-name="Tableau33.A1" office:value-type="string">
            <text:p text:style-name="P103">HR</text:p>
          </table:table-cell>
          <table:table-cell table:style-name="Tableau33.A1" office:value-type="string">
            <text:p text:style-name="P53">an Chróit</text:p>
          </table:table-cell>
          <table:table-cell table:style-name="Tableau33.C3" office:value-type="float" office:value="1007">
            <text:p text:style-name="P54">1007</text:p>
          </table:table-cell>
          <table:table-cell table:style-name="Tableau33.A1" office:value-type="string">
            <text:p text:style-name="P52"/>
          </table:table-cell>
          <table:table-cell table:style-name="Tableau33.C3" office:value-type="float" office:value="1007">
            <text:p text:style-name="P54">1007</text:p>
          </table:table-cell>
        </table:table-row>
        <table:table-row table:style-name="Tableau33.1">
          <table:table-cell table:style-name="Tableau33.A1" office:value-type="string">
            <text:p text:style-name="P103">IT</text:p>
          </table:table-cell>
          <table:table-cell table:style-name="Tableau33.A1" office:value-type="string">
            <text:p text:style-name="P53">an Iodáil</text:p>
          </table:table-cell>
          <table:table-cell table:style-name="Tableau33.C3" office:value-type="float" office:value="1029">
            <text:p text:style-name="P54">1029</text:p>
          </table:table-cell>
          <table:table-cell table:style-name="Tableau33.A1" office:value-type="string">
            <text:p text:style-name="P52"/>
          </table:table-cell>
          <table:table-cell table:style-name="Tableau33.C3" office:value-type="float" office:value="1029">
            <text:p text:style-name="P54">1029</text:p>
          </table:table-cell>
        </table:table-row>
        <table:table-row table:style-name="Tableau33.1">
          <table:table-cell table:style-name="Tableau33.A1" office:value-type="string">
            <text:p text:style-name="P103">CY</text:p>
          </table:table-cell>
          <table:table-cell table:style-name="Tableau33.A1" office:value-type="string">
            <text:p text:style-name="P53">RepofCyprus</text:p>
          </table:table-cell>
          <table:table-cell table:style-name="Tableau33.C3" office:value-type="float" office:value="420">
            <text:p text:style-name="P54">420</text:p>
          </table:table-cell>
          <table:table-cell table:style-name="Tableau33.C3" office:value-type="float" office:value="84">
            <text:p text:style-name="P54">84</text:p>
          </table:table-cell>
          <table:table-cell table:style-name="Tableau33.C3" office:value-type="float" office:value="504">
            <text:p text:style-name="P54">504</text:p>
          </table:table-cell>
        </table:table-row>
        <table:table-row table:style-name="Tableau33.1">
          <table:table-cell table:style-name="Tableau33.A1" office:value-type="string">
            <text:p text:style-name="P103">LV</text:p>
          </table:table-cell>
          <table:table-cell table:style-name="Tableau33.A1" office:value-type="string">
            <text:p text:style-name="P53">an Laitvia</text:p>
          </table:table-cell>
          <table:table-cell table:style-name="Tableau33.C3" office:value-type="float" office:value="1005">
            <text:p text:style-name="P54">1005</text:p>
          </table:table-cell>
          <table:table-cell table:style-name="Tableau33.A1" office:value-type="string">
            <text:p text:style-name="P52"/>
          </table:table-cell>
          <table:table-cell table:style-name="Tableau33.C3" office:value-type="float" office:value="1005">
            <text:p text:style-name="P54">1005</text:p>
          </table:table-cell>
        </table:table-row>
        <table:table-row table:style-name="Tableau33.1">
          <table:table-cell table:style-name="Tableau33.A1" office:value-type="string">
            <text:p text:style-name="P103">LT</text:p>
          </table:table-cell>
          <table:table-cell table:style-name="Tableau33.A1" office:value-type="string">
            <text:p text:style-name="P53">an Liotuáin</text:p>
          </table:table-cell>
          <table:table-cell table:style-name="Tableau33.C3" office:value-type="float" office:value="1017">
            <text:p text:style-name="P54">1017</text:p>
          </table:table-cell>
          <table:table-cell table:style-name="Tableau33.A1" office:value-type="string">
            <text:p text:style-name="P52"/>
          </table:table-cell>
          <table:table-cell table:style-name="Tableau33.C3" office:value-type="float" office:value="1017">
            <text:p text:style-name="P54">1017</text:p>
          </table:table-cell>
        </table:table-row>
        <table:table-row table:style-name="Tableau33.1">
          <table:table-cell table:style-name="Tableau33.A1" office:value-type="string">
            <text:p text:style-name="P103">LU</text:p>
          </table:table-cell>
          <table:table-cell table:style-name="Tableau33.A1" office:value-type="string">
            <text:p text:style-name="P53">Lucsamburg</text:p>
          </table:table-cell>
          <table:table-cell table:style-name="Tableau33.C3" office:value-type="float" office:value="508">
            <text:p text:style-name="P54">508</text:p>
          </table:table-cell>
          <table:table-cell table:style-name="Tableau33.A1" office:value-type="string">
            <text:p text:style-name="P52"/>
          </table:table-cell>
          <table:table-cell table:style-name="Tableau33.C3" office:value-type="float" office:value="508">
            <text:p text:style-name="P54">508</text:p>
          </table:table-cell>
        </table:table-row>
        <table:table-row table:style-name="Tableau33.1">
          <table:table-cell table:style-name="Tableau33.A1" office:value-type="string">
            <text:p text:style-name="P103">HU</text:p>
          </table:table-cell>
          <table:table-cell table:style-name="Tableau33.A1" office:value-type="string">
            <text:p text:style-name="P53">an Ungáir</text:p>
          </table:table-cell>
          <table:table-cell table:style-name="Tableau33.C3" office:value-type="float" office:value="1020">
            <text:p text:style-name="P54">1020</text:p>
          </table:table-cell>
          <table:table-cell table:style-name="Tableau33.A1" office:value-type="string">
            <text:p text:style-name="P52"/>
          </table:table-cell>
          <table:table-cell table:style-name="Tableau33.C3" office:value-type="float" office:value="1020">
            <text:p text:style-name="P54">1020</text:p>
          </table:table-cell>
        </table:table-row>
        <table:table-row table:style-name="Tableau33.1">
          <table:table-cell table:style-name="Tableau33.A1" office:value-type="string">
            <text:p text:style-name="P103">MT</text:p>
          </table:table-cell>
          <table:table-cell table:style-name="Tableau33.A1" office:value-type="string">
            <text:p text:style-name="P53">Málta</text:p>
          </table:table-cell>
          <table:table-cell table:style-name="Tableau33.C3" office:value-type="float" office:value="351">
            <text:p text:style-name="P54">351</text:p>
          </table:table-cell>
          <table:table-cell table:style-name="Tableau33.C3" office:value-type="float" office:value="154">
            <text:p text:style-name="P54">154</text:p>
          </table:table-cell>
          <table:table-cell table:style-name="Tableau33.C3" office:value-type="float" office:value="505">
            <text:p text:style-name="P54">505</text:p>
          </table:table-cell>
        </table:table-row>
        <table:table-row table:style-name="Tableau33.1">
          <table:table-cell table:style-name="Tableau33.A1" office:value-type="string">
            <text:p text:style-name="P103">NL</text:p>
          </table:table-cell>
          <table:table-cell table:style-name="Tableau33.A1" office:value-type="string">
            <text:p text:style-name="P53">an Ísiltír</text:p>
          </table:table-cell>
          <table:table-cell table:style-name="Tableau33.C3" office:value-type="float" office:value="1023">
            <text:p text:style-name="P54">1023</text:p>
          </table:table-cell>
          <table:table-cell table:style-name="Tableau33.A1" office:value-type="string">
            <text:p text:style-name="P52"/>
          </table:table-cell>
          <table:table-cell table:style-name="Tableau33.C3" office:value-type="float" office:value="1023">
            <text:p text:style-name="P54">1023</text:p>
          </table:table-cell>
        </table:table-row>
        <table:table-row table:style-name="Tableau33.1">
          <table:table-cell table:style-name="Tableau33.A1" office:value-type="string">
            <text:p text:style-name="P103">AT</text:p>
          </table:table-cell>
          <table:table-cell table:style-name="Tableau33.A1" office:value-type="string">
            <text:p text:style-name="P53">an Ostair</text:p>
          </table:table-cell>
          <table:table-cell table:style-name="Tableau33.C3" office:value-type="float" office:value="1003">
            <text:p text:style-name="P54">1003</text:p>
          </table:table-cell>
          <table:table-cell table:style-name="Tableau33.A1" office:value-type="string">
            <text:p text:style-name="P52"/>
          </table:table-cell>
          <table:table-cell table:style-name="Tableau33.C3" office:value-type="float" office:value="1003">
            <text:p text:style-name="P54">1003</text:p>
          </table:table-cell>
        </table:table-row>
        <table:table-row table:style-name="Tableau33.1">
          <table:table-cell table:style-name="Tableau33.A1" office:value-type="string">
            <text:p text:style-name="P103">PL</text:p>
          </table:table-cell>
          <table:table-cell table:style-name="Tableau33.A1" office:value-type="string">
            <text:p text:style-name="P53">an Pholainn</text:p>
          </table:table-cell>
          <table:table-cell table:style-name="Tableau33.C3" office:value-type="float" office:value="1020">
            <text:p text:style-name="P54">1020</text:p>
          </table:table-cell>
          <table:table-cell table:style-name="Tableau33.A1" office:value-type="string">
            <text:p text:style-name="P52"/>
          </table:table-cell>
          <table:table-cell table:style-name="Tableau33.C3" office:value-type="float" office:value="1020">
            <text:p text:style-name="P54">1020</text:p>
          </table:table-cell>
        </table:table-row>
        <table:table-row table:style-name="Tableau33.1">
          <table:table-cell table:style-name="Tableau33.A1" office:value-type="string">
            <text:p text:style-name="P103">PT</text:p>
          </table:table-cell>
          <table:table-cell table:style-name="Tableau33.A1" office:value-type="string">
            <text:p text:style-name="P53">Ponugal</text:p>
          </table:table-cell>
          <table:table-cell table:style-name="Tableau33.C3" office:value-type="float" office:value="1031">
            <text:p text:style-name="P54">1031</text:p>
          </table:table-cell>
          <table:table-cell table:style-name="Tableau33.A1" office:value-type="string">
            <text:p text:style-name="P52"/>
          </table:table-cell>
          <table:table-cell table:style-name="Tableau33.C3" office:value-type="float" office:value="1031">
            <text:p text:style-name="P54">1031</text:p>
          </table:table-cell>
        </table:table-row>
        <table:table-row table:style-name="Tableau33.1">
          <table:table-cell table:style-name="Tableau33.A1" office:value-type="string">
            <text:p text:style-name="P103">RO</text:p>
          </table:table-cell>
          <table:table-cell table:style-name="Tableau33.A1" office:value-type="string">
            <text:p text:style-name="P53">an Rómáin</text:p>
          </table:table-cell>
          <table:table-cell table:style-name="Tableau33.C3" office:value-type="float" office:value="1045">
            <text:p text:style-name="P54">1045</text:p>
          </table:table-cell>
          <table:table-cell table:style-name="Tableau33.A1" office:value-type="string">
            <text:p text:style-name="P52"/>
          </table:table-cell>
          <table:table-cell table:style-name="Tableau33.C3" office:value-type="float" office:value="1045">
            <text:p text:style-name="P54">1045</text:p>
          </table:table-cell>
        </table:table-row>
        <table:table-row table:style-name="Tableau33.1">
          <table:table-cell table:style-name="Tableau33.A1" office:value-type="string">
            <text:p text:style-name="P103">SI</text:p>
          </table:table-cell>
          <table:table-cell table:style-name="Tableau33.A1" office:value-type="string">
            <text:p text:style-name="P53">an tSlóivéin</text:p>
          </table:table-cell>
          <table:table-cell table:style-name="Tableau33.C3" office:value-type="float" office:value="1007">
            <text:p text:style-name="P54">1007</text:p>
          </table:table-cell>
          <table:table-cell table:style-name="Tableau33.A1" office:value-type="string">
            <text:p text:style-name="P52"/>
          </table:table-cell>
          <table:table-cell table:style-name="Tableau33.C3" office:value-type="float" office:value="1007">
            <text:p text:style-name="P54">1007</text:p>
          </table:table-cell>
        </table:table-row>
        <table:table-row table:style-name="Tableau33.1">
          <table:table-cell table:style-name="Tableau33.A1" office:value-type="string">
            <text:p text:style-name="P103">SK</text:p>
          </table:table-cell>
          <table:table-cell table:style-name="Tableau33.A1" office:value-type="string">
            <text:p text:style-name="P53">an tSlóvaic</text:p>
          </table:table-cell>
          <table:table-cell table:style-name="Tableau33.C3" office:value-type="float" office:value="1001">
            <text:p text:style-name="P54">1001</text:p>
          </table:table-cell>
          <table:table-cell table:style-name="Tableau33.A1" office:value-type="string">
            <text:p text:style-name="P52"/>
          </table:table-cell>
          <table:table-cell table:style-name="Tableau33.C3" office:value-type="float" office:value="1001">
            <text:p text:style-name="P54">1001</text:p>
          </table:table-cell>
        </table:table-row>
        <table:table-row table:style-name="Tableau33.1">
          <table:table-cell table:style-name="Tableau33.A1" office:value-type="string">
            <text:p text:style-name="P103">Fl</text:p>
          </table:table-cell>
          <table:table-cell table:style-name="Tableau33.A1" office:value-type="string">
            <text:p text:style-name="P53">an Fhionlainn</text:p>
          </table:table-cell>
          <table:table-cell table:style-name="Tableau33.C3" office:value-type="float" office:value="717">
            <text:p text:style-name="P54">717</text:p>
          </table:table-cell>
          <table:table-cell table:style-name="Tableau33.C3" office:value-type="float" office:value="299">
            <text:p text:style-name="P54">299</text:p>
          </table:table-cell>
          <table:table-cell table:style-name="Tableau33.C3" office:value-type="float" office:value="1016">
            <text:p text:style-name="P54">1016</text:p>
          </table:table-cell>
        </table:table-row>
        <table:table-row table:style-name="Tableau33.1">
          <table:table-cell table:style-name="Tableau33.A1" office:value-type="string">
            <text:p text:style-name="P49">SE</text:p>
          </table:table-cell>
          <table:table-cell table:style-name="Tableau33.A1" office:value-type="string">
            <text:p text:style-name="P53">an tSualainn</text:p>
          </table:table-cell>
          <table:table-cell table:style-name="Tableau33.C3" office:value-type="float" office:value="742">
            <text:p text:style-name="P54">742</text:p>
          </table:table-cell>
          <table:table-cell table:style-name="Tableau33.C3" office:value-type="float" office:value="295">
            <text:p text:style-name="P54">295</text:p>
          </table:table-cell>
          <table:table-cell table:style-name="Tableau33.C3" office:value-type="float" office:value="1037">
            <text:p text:style-name="P54">1037</text:p>
          </table:table-cell>
        </table:table-row>
        <table:table-row table:style-name="Tableau33.1">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row>
        <table:table-row table:style-name="Tableau33.1">
          <table:table-cell table:style-name="Tableau33.A1" office:value-type="string">
            <text:p text:style-name="P52"/>
          </table:table-cell>
          <table:table-cell table:style-name="Tableau33.A1" office:value-type="string">
            <text:p text:style-name="P49">IOMLÁN AE27</text:p>
          </table:table-cell>
          <table:table-cell table:style-name="Tableau33.C3" office:value-type="float" office:value="25268">
            <text:p text:style-name="P54">25268</text:p>
          </table:table-cell>
          <table:table-cell table:style-name="Tableau33.C3" office:value-type="float" office:value="1153">
            <text:p text:style-name="P54">1153</text:p>
          </table:table-cell>
          <table:table-cell table:style-name="Tableau33.C3" office:value-type="float" office:value="26421">
            <text:p text:style-name="P54">26421</text:p>
          </table:table-cell>
        </table:table-row>
        <table:table-row table:style-name="Tableau33.1">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row>
        <table:table-row table:style-name="Tableau33.1">
          <table:table-cell table:style-name="Tableau33.A1" table:number-columns-spanned="5" office:value-type="string">
            <text:p text:style-name="P49">CAPI: Ríomhaire—Agallamh pearsanta cuidithe </text:p>
          </table:table-cell>
          <table:covered-table-cell/>
          <table:covered-table-cell/>
          <table:covered-table-cell/>
          <table:covered-table-cell/>
        </table:table-row>
        <text:soft-page-break/>
        <table:table-row table:style-name="Tableau33.1">
          <table:table-cell table:style-name="Tableau33.A1" table:number-columns-spanned="5" office:value-type="string">
            <text:p text:style-name="P49">CAVI : Físeán Ríomhchuidithe a <text:span text:style-name="T4">chur faoi agallamh</text:span> </text:p>
          </table:table-cell>
          <table:covered-table-cell/>
          <table:covered-table-cell/>
          <table:covered-table-cell/>
          <table:covered-table-cell/>
        </table:table-row>
      </table:table>
      <text:p text:style-name="P27"/>
      <text:h text:style-name="P16" text:outline-level="2"><text:bookmark-start text:name="__RefHeading___Toc208448_2638692854"/>Rátaí <text:bookmark-start text:name="__RefHeading___Toc316652_3078747257"/>freagartha<text:bookmark-end text:name="__RefHeading___Toc208448_2638692854"/><text:bookmark-end text:name="__RefHeading___Toc316652_3078747257"/></text:h>
      <text:p text:style-name="P27">I gcás gach tíre, déantar comparáid idir an sampla freagartha agus an chruinne (i.e. daonra foriomlán na tíre). Úsáidtear meáchain chun an sampla freagartha a mheaitseáil leis an domhan maidir le hinscne de réir aoise, réigiúin agus leibhéal an uirbithe. I gcás meastacháin Eorpacha (i.e. meán an Aontais), déantar coigeartú ar ualuithe na dtíortha aonair, agus iad á n-ualú suas nó síos chun a ndaonra 15+ a léiriú mar chion de dhaonra 15+ an Aontais. </text:p>
      <text:p text:style-name="P27">Ríomhtar na rátaí freagartha trí líon iomlán na n-agallamh iomlán a roinnt le líon na seoltaí uile ar tugadh cuairt orthu, seachas iad siúd nach bhfuil incháilithe ach lena n-áirítear iad siúd nach eol an incháilitheacht ina leith. I gcás rabharta 105.3 den suirbhé Eorabharaiméadair, is iad seo a leanas na rátaí freagartha do thíortha AE27, arna ríomh ag Verian Belgium:</text:p>
      <text:p text:style-name="P27"/>
      <table:table table:name="Tableau34" table:style-name="Tableau34">
        <table:table-column table:style-name="Tableau34.A"/>
        <table:table-column table:style-name="Tableau34.B"/>
        <table:table-column table:style-name="Tableau34.C"/>
        <table:table-row>
          <table:table-cell table:style-name="Tableau34.A1" office:value-type="string">
            <text:p text:style-name="P52"/>
          </table:table-cell>
          <table:table-cell table:style-name="Tableau34.A1" office:value-type="string">
            <text:p text:style-name="P53">Tíortha</text:p>
          </table:table-cell>
          <table:table-cell table:style-name="Tableau34.A1" office:value-type="string">
            <text:p text:style-name="P53">Rátaí Freagartha CAPI</text:p>
          </table:table-cell>
        </table:table-row>
        <table:table-row>
          <table:table-cell table:style-name="Tableau34.A1" office:value-type="string">
            <text:p text:style-name="P52"/>
          </table:table-cell>
          <table:table-cell table:style-name="Tableau34.A1" office:value-type="string">
            <text:p text:style-name="P52"/>
          </table:table-cell>
          <table:table-cell table:style-name="Tableau34.C2" office:value-type="string">
            <text:p text:style-name="P52"/>
          </table:table-cell>
        </table:table-row>
        <table:table-row>
          <table:table-cell table:style-name="Tableau34.A1" office:value-type="string">
            <text:p text:style-name="P103">BE</text:p>
          </table:table-cell>
          <table:table-cell table:style-name="Tableau34.A1" office:value-type="string">
            <text:p text:style-name="P53">an Bheilg</text:p>
          </table:table-cell>
          <table:table-cell table:style-name="Tableau34.A1" office:value-type="string">
            <text:p text:style-name="P53">58.8% </text:p>
          </table:table-cell>
        </table:table-row>
        <table:table-row>
          <table:table-cell table:style-name="Tableau34.A1" office:value-type="string">
            <text:p text:style-name="P103">BG</text:p>
          </table:table-cell>
          <table:table-cell table:style-name="Tableau34.A1" office:value-type="string">
            <text:p text:style-name="P53">an Bhulgáir</text:p>
          </table:table-cell>
          <table:table-cell table:style-name="Tableau34.A1" office:value-type="string">
            <text:p text:style-name="P53">42.9% </text:p>
          </table:table-cell>
        </table:table-row>
        <table:table-row>
          <table:table-cell table:style-name="Tableau34.A1" office:value-type="string">
            <text:p text:style-name="P103">CZ</text:p>
          </table:table-cell>
          <table:table-cell table:style-name="Tableau34.A1" office:value-type="string">
            <text:p text:style-name="P53">an tSeicia</text:p>
          </table:table-cell>
          <table:table-cell table:style-name="Tableau34.A1" office:value-type="string">
            <text:p text:style-name="P53">60.8% </text:p>
          </table:table-cell>
        </table:table-row>
        <table:table-row>
          <table:table-cell table:style-name="Tableau34.A1" office:value-type="string">
            <text:p text:style-name="P103">DK</text:p>
          </table:table-cell>
          <table:table-cell table:style-name="Tableau34.A1" office:value-type="string">
            <text:p text:style-name="P53">an Danmhairg</text:p>
          </table:table-cell>
          <table:table-cell table:style-name="Tableau34.A1" office:value-type="string">
            <text:p text:style-name="P53">56.2% </text:p>
          </table:table-cell>
        </table:table-row>
        <table:table-row>
          <table:table-cell table:style-name="Tableau34.A1" office:value-type="string">
            <text:p text:style-name="P103">DE</text:p>
          </table:table-cell>
          <table:table-cell table:style-name="Tableau34.A1" office:value-type="string">
            <text:p text:style-name="P53">an Ghearmáin</text:p>
          </table:table-cell>
          <table:table-cell table:style-name="Tableau34.A1" office:value-type="string">
            <text:p text:style-name="P53">32.6% </text:p>
          </table:table-cell>
        </table:table-row>
        <table:table-row>
          <table:table-cell table:style-name="Tableau34.A1" office:value-type="string">
            <text:p text:style-name="P103">EE</text:p>
          </table:table-cell>
          <table:table-cell table:style-name="Tableau34.A1" office:value-type="string">
            <text:p text:style-name="P53">an Eastóin</text:p>
          </table:table-cell>
          <table:table-cell table:style-name="Tableau34.A1" office:value-type="string">
            <text:p text:style-name="P53">63.4% </text:p>
          </table:table-cell>
        </table:table-row>
        <table:table-row>
          <table:table-cell table:style-name="Tableau34.A1" office:value-type="string">
            <text:p text:style-name="P103">IE</text:p>
          </table:table-cell>
          <table:table-cell table:style-name="Tableau34.A1" office:value-type="string">
            <text:p text:style-name="P53">Éire</text:p>
          </table:table-cell>
          <table:table-cell table:style-name="Tableau34.A1" office:value-type="string">
            <text:p text:style-name="P53">59.0% </text:p>
          </table:table-cell>
        </table:table-row>
        <table:table-row>
          <table:table-cell table:style-name="Tableau34.A1" office:value-type="string">
            <text:p text:style-name="P103">EL</text:p>
          </table:table-cell>
          <table:table-cell table:style-name="Tableau34.A1" office:value-type="string">
            <text:p text:style-name="P53">an Ghréig</text:p>
          </table:table-cell>
          <table:table-cell table:style-name="Tableau34.A1" office:value-type="string">
            <text:p text:style-name="P53">37.9% </text:p>
          </table:table-cell>
        </table:table-row>
        <table:table-row>
          <table:table-cell table:style-name="Tableau34.A1" office:value-type="string">
            <text:p text:style-name="P103">ES</text:p>
          </table:table-cell>
          <table:table-cell table:style-name="Tableau34.A1" office:value-type="string">
            <text:p text:style-name="P53">an Spáinn</text:p>
          </table:table-cell>
          <table:table-cell table:style-name="Tableau34.A1" office:value-type="string">
            <text:p text:style-name="P53">36.8% </text:p>
          </table:table-cell>
        </table:table-row>
        <table:table-row>
          <table:table-cell table:style-name="Tableau34.A1" office:value-type="string">
            <text:p text:style-name="P103">FR</text:p>
          </table:table-cell>
          <table:table-cell table:style-name="Tableau34.A1" office:value-type="string">
            <text:p text:style-name="P53">an Fhrainc</text:p>
          </table:table-cell>
          <table:table-cell table:style-name="Tableau34.A1" office:value-type="string">
            <text:p text:style-name="P53">38.6% </text:p>
          </table:table-cell>
        </table:table-row>
        <table:table-row>
          <table:table-cell table:style-name="Tableau34.A1" office:value-type="string">
            <text:p text:style-name="P103">HR</text:p>
          </table:table-cell>
          <table:table-cell table:style-name="Tableau34.A1" office:value-type="string">
            <text:p text:style-name="P53">an Chróit</text:p>
          </table:table-cell>
          <table:table-cell table:style-name="Tableau34.A1" office:value-type="string">
            <text:p text:style-name="P53">49.6% </text:p>
          </table:table-cell>
        </table:table-row>
        <table:table-row>
          <table:table-cell table:style-name="Tableau34.A1" office:value-type="string">
            <text:p text:style-name="P103">IT</text:p>
          </table:table-cell>
          <table:table-cell table:style-name="Tableau34.A1" office:value-type="string">
            <text:p text:style-name="P53">an Iodáil</text:p>
          </table:table-cell>
          <table:table-cell table:style-name="Tableau34.A1" office:value-type="string">
            <text:p text:style-name="P53">31.7% </text:p>
          </table:table-cell>
        </table:table-row>
        <table:table-row>
          <table:table-cell table:style-name="Tableau34.A1" office:value-type="string">
            <text:p text:style-name="P103">CY</text:p>
          </table:table-cell>
          <table:table-cell table:style-name="Tableau34.A1" office:value-type="string">
            <text:p text:style-name="P53">Ionadaíocht na Cipire</text:p>
          </table:table-cell>
          <table:table-cell table:style-name="Tableau34.A1" office:value-type="string">
            <text:p text:style-name="P53">80.8% </text:p>
          </table:table-cell>
        </table:table-row>
        <table:table-row>
          <table:table-cell table:style-name="Tableau34.A1" office:value-type="string">
            <text:p text:style-name="P103">LV</text:p>
          </table:table-cell>
          <table:table-cell table:style-name="Tableau34.A1" office:value-type="string">
            <text:p text:style-name="P53">an Laitvia</text:p>
          </table:table-cell>
          <table:table-cell table:style-name="Tableau34.A1" office:value-type="string">
            <text:p text:style-name="P53">65.7% </text:p>
          </table:table-cell>
        </table:table-row>
        <table:table-row>
          <table:table-cell table:style-name="Tableau34.A1" office:value-type="string">
            <text:p text:style-name="P103">LT</text:p>
          </table:table-cell>
          <table:table-cell table:style-name="Tableau34.A1" office:value-type="string">
            <text:p text:style-name="P53">an Liotuáin</text:p>
          </table:table-cell>
          <table:table-cell table:style-name="Tableau34.A1" office:value-type="string">
            <text:p text:style-name="P53">43.9% </text:p>
          </table:table-cell>
        </table:table-row>
        <table:table-row>
          <table:table-cell table:style-name="Tableau34.A1" office:value-type="string">
            <text:p text:style-name="P103">LU</text:p>
          </table:table-cell>
          <table:table-cell table:style-name="Tableau34.A1" office:value-type="string">
            <text:p text:style-name="P53">Lucsamburg</text:p>
          </table:table-cell>
          <table:table-cell table:style-name="Tableau34.A1" office:value-type="string">
            <text:p text:style-name="P53">30.4% </text:p>
          </table:table-cell>
        </table:table-row>
        <table:table-row>
          <table:table-cell table:style-name="Tableau34.A1" office:value-type="string">
            <text:p text:style-name="P103">HU</text:p>
          </table:table-cell>
          <table:table-cell table:style-name="Tableau34.A1" office:value-type="string">
            <text:p text:style-name="P53">an Ungáir</text:p>
          </table:table-cell>
          <table:table-cell table:style-name="Tableau34.A1" office:value-type="string">
            <text:p text:style-name="P53">60.5% </text:p>
          </table:table-cell>
        </table:table-row>
        <table:table-row>
          <table:table-cell table:style-name="Tableau34.A1" office:value-type="string">
            <text:p text:style-name="P103">MT</text:p>
          </table:table-cell>
          <table:table-cell table:style-name="Tableau34.A1" office:value-type="string">
            <text:p text:style-name="P53">Málta</text:p>
          </table:table-cell>
          <table:table-cell table:style-name="Tableau34.A1" office:value-type="string">
            <text:p text:style-name="P53">82.2% </text:p>
          </table:table-cell>
        </table:table-row>
        <table:table-row>
          <table:table-cell table:style-name="Tableau34.A1" office:value-type="string">
            <text:p text:style-name="P103">NL</text:p>
          </table:table-cell>
          <table:table-cell table:style-name="Tableau34.A1" office:value-type="string">
            <text:p text:style-name="P53">an Ísiltír</text:p>
          </table:table-cell>
          <table:table-cell table:style-name="Tableau34.A1" office:value-type="string">
            <text:p text:style-name="P53">94.5% </text:p>
          </table:table-cell>
        </table:table-row>
        <table:table-row>
          <table:table-cell table:style-name="Tableau34.A1" office:value-type="string">
            <text:p text:style-name="P103">AT</text:p>
          </table:table-cell>
          <table:table-cell table:style-name="Tableau34.A1" office:value-type="string">
            <text:p text:style-name="P53">an Ostair</text:p>
          </table:table-cell>
          <table:table-cell table:style-name="Tableau34.A1" office:value-type="string">
            <text:p text:style-name="P53">46.5% </text:p>
          </table:table-cell>
        </table:table-row>
        <table:table-row>
          <table:table-cell table:style-name="Tableau34.A1" office:value-type="string">
            <text:p text:style-name="P103">PL</text:p>
          </table:table-cell>
          <table:table-cell table:style-name="Tableau34.A1" office:value-type="string">
            <text:p text:style-name="P53">an Pholainn</text:p>
          </table:table-cell>
          <table:table-cell table:style-name="Tableau34.A1" office:value-type="string">
            <text:p text:style-name="P53">50.2% </text:p>
          </table:table-cell>
        </table:table-row>
        <table:table-row>
          <table:table-cell table:style-name="Tableau34.A1" office:value-type="string">
            <text:p text:style-name="P103">PT</text:p>
          </table:table-cell>
          <table:table-cell table:style-name="Tableau34.A1" office:value-type="string">
            <text:p text:style-name="P53">Ponugal</text:p>
          </table:table-cell>
          <table:table-cell table:style-name="Tableau34.A1" office:value-type="string">
            <text:p text:style-name="P53">47.0% </text:p>
          </table:table-cell>
        </table:table-row>
        <table:table-row>
          <table:table-cell table:style-name="Tableau34.A1" office:value-type="string">
            <text:p text:style-name="P103">RO</text:p>
          </table:table-cell>
          <table:table-cell table:style-name="Tableau34.A1" office:value-type="string">
            <text:p text:style-name="P53">an Rómáin</text:p>
          </table:table-cell>
          <table:table-cell table:style-name="Tableau34.A1" office:value-type="string">
            <text:p text:style-name="P53">47.8% </text:p>
          </table:table-cell>
        </table:table-row>
        <table:table-row>
          <table:table-cell table:style-name="Tableau34.A1" office:value-type="string">
            <text:p text:style-name="P103">SI</text:p>
          </table:table-cell>
          <table:table-cell table:style-name="Tableau34.A1" office:value-type="string">
            <text:p text:style-name="P53">an tSlóivéin</text:p>
          </table:table-cell>
          <table:table-cell table:style-name="Tableau34.A1" office:value-type="string">
            <text:p text:style-name="P53">53.5% </text:p>
          </table:table-cell>
        </table:table-row>
        <table:table-row>
          <table:table-cell table:style-name="Tableau34.A1" office:value-type="string">
            <text:p text:style-name="P103">SK</text:p>
          </table:table-cell>
          <table:table-cell table:style-name="Tableau34.A1" office:value-type="string">
            <text:p text:style-name="P53">an tSlóvaic</text:p>
          </table:table-cell>
          <table:table-cell table:style-name="Tableau34.A1" office:value-type="string">
            <text:p text:style-name="P53">53.2% </text:p>
          </table:table-cell>
        </table:table-row>
        <table:table-row>
          <table:table-cell table:style-name="Tableau34.A1" office:value-type="string">
            <text:p text:style-name="P103">Fl</text:p>
          </table:table-cell>
          <table:table-cell table:style-name="Tableau34.A1" office:value-type="string">
            <text:p text:style-name="P53">an Fhionlainn</text:p>
          </table:table-cell>
          <table:table-cell table:style-name="Tableau34.A1" office:value-type="string">
            <text:p text:style-name="P53">22.0% </text:p>
          </table:table-cell>
        </table:table-row>
        <table:table-row>
          <table:table-cell table:style-name="Tableau34.A1" office:value-type="string">
            <text:p text:style-name="P49">SE</text:p>
          </table:table-cell>
          <table:table-cell table:style-name="Tableau34.A1" office:value-type="string">
            <text:p text:style-name="P53">an tSualainn</text:p>
          </table:table-cell>
          <table:table-cell table:style-name="Tableau34.A1" office:value-type="string">
            <text:p text:style-name="P53">83.0% </text:p>
          </table:table-cell>
        </table:table-row>
        <table:table-row>
          <table:table-cell table:style-name="Tableau34.A1" office:value-type="string">
            <text:p text:style-name="P52"/>
          </table:table-cell>
          <table:table-cell table:style-name="Tableau34.A1" office:value-type="string">
            <text:p text:style-name="P52"/>
          </table:table-cell>
          <table:table-cell table:style-name="Tableau34.C2" office:value-type="string">
            <text:p text:style-name="P52"/>
          </table:table-cell>
        </table:table-row>
        <table:table-row>
          <table:table-cell table:style-name="Tableau34.A1" table:number-columns-spanned="3" office:value-type="string">
            <text:p text:style-name="P49">CAPI: Agallamh Ríomhchuidithe Pearsanta</text:p>
          </table:table-cell>
          <table:covered-table-cell/>
          <table:covered-table-cell/>
        </table:table-row>
      </table:table>
      <text:p text:style-name="P27"/>
      <text:p text:style-name="P27"/>
      <text:p text:style-name="P27"><text:soft-page-break/></text:p>
      <text:h text:style-name="P16" text:outline-level="2"><text:bookmark-start text:name="__RefHeading___Toc316654_3078747257"/>Corrlaigh earráide<text:bookmark-end text:name="__RefHeading___Toc316654_3078747257"/></text:h>
      <text:p text:style-name="P27">Meabhraítear do léitheoirí gur meastacháin iad torthaí an tsuirbhé, a bhfuil a gcruinneas, agus gach rud cothrom, ag brath ar mhéid an tsampla agus ar an gcéatadán breathnaithe. Le samplaí de thart ar 1,000 agallamh, athraíonn na fíorchéatadáin laistigh de na teorainneacha muiníne seo a leanas:</text:p>
      <text:p text:style-name="P27"/>
      <table:table table:name="Tableau35" table:style-name="Tableau35">
        <table:table-column table:style-name="Tableau35.A"/>
        <table:table-column table:style-name="Tableau35.B" table:number-columns-repeated="3"/>
        <table:table-column table:style-name="Tableau35.E"/>
        <table:table-column table:style-name="Tableau35.F" table:number-columns-repeated="6"/>
        <table:table-column table:style-name="Tableau35.L"/>
        <table:table-row table:style-name="Tableau35.1">
          <table:table-cell table:style-name="Tableau35.A1" office:value-type="string">
            <text:p text:style-name="P52"/>
          </table:table-cell>
          <table:table-cell table:style-name="Tableau35.A1" table:number-columns-spanned="10" office:value-type="string">
            <text:p text:style-name="P53">Corrlaigh staidrimh i ngeall ar lamháltais samplála </text:p>
          </table:table-cell>
          <table:covered-table-cell/>
          <table:covered-table-cell/>
          <table:covered-table-cell/>
          <table:covered-table-cell/>
          <table:covered-table-cell/>
          <table:covered-table-cell/>
          <table:covered-table-cell/>
          <table:covered-table-cell/>
          <table:covered-table-cell/>
          <table:table-cell table:style-name="Tableau35.A1" office:value-type="string">
            <text:p text:style-name="P52"/>
          </table:table-cell>
        </table:table-row>
        <table:table-row table:style-name="Tableau35.1">
          <table:table-cell table:style-name="Tableau35.A1" office:value-type="string">
            <text:p text:style-name="P52"/>
          </table:table-cell>
          <table:table-cell table:style-name="Tableau35.A1" table:number-columns-spanned="10" office:value-type="string">
            <text:p text:style-name="P53">(ag leibhéal muiníne 95%) </text:p>
          </table:table-cell>
          <table:covered-table-cell/>
          <table:covered-table-cell/>
          <table:covered-table-cell/>
          <table:covered-table-cell/>
          <table:covered-table-cell/>
          <table:covered-table-cell/>
          <table:covered-table-cell/>
          <table:covered-table-cell/>
          <table:covered-table-cell/>
          <table:table-cell table:style-name="Tableau35.A1" office:value-type="string">
            <text:p text:style-name="P52"/>
          </table:table-cell>
        </table:table-row>
        <table:table-row table:style-name="Tableau35.1">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row>
        <table:table-row table:style-name="Tableau35.1">
          <table:table-cell table:style-name="Tableau35.A1" table:number-columns-spanned="5" office:value-type="string">
            <text:p text:style-name="P55">tá méideanna samplacha éagsúla i sraitheanna </text:p>
          </table:table-cell>
          <table:covered-table-cell/>
          <table:covered-table-cell/>
          <table:covered-table-cell/>
          <table:covered-table-cell/>
          <table:table-cell table:style-name="Tableau35.A1" office:value-type="string">
            <text:p text:style-name="P52"/>
          </table:table-cell>
          <table:table-cell table:style-name="Tableau35.A1" table:number-columns-spanned="6" office:value-type="string">
            <text:p text:style-name="P56">Tá torthaí éagsúla faoi deara i gcolúin </text:p>
          </table:table-cell>
          <table:covered-table-cell/>
          <table:covered-table-cell/>
          <table:covered-table-cell/>
          <table:covered-table-cell/>
          <table:covered-table-cell/>
        </table:table-row>
        <table:table-row table:style-name="Tableau35.1">
          <table:table-cell table:style-name="Tableau35.A1" office:value-type="string">
            <text:p text:style-name="P52"/>
          </table:table-cell>
          <table:table-cell table:style-name="Tableau35.B5" office:value-type="percentage" office:value="0.05">
            <text:p text:style-name="P53">5 %</text:p>
          </table:table-cell>
          <table:table-cell table:style-name="Tableau35.B5" office:value-type="percentage" office:value="0.1">
            <text:p text:style-name="P53">10 %</text:p>
          </table:table-cell>
          <table:table-cell table:style-name="Tableau35.B5" office:value-type="percentage" office:value="0.15">
            <text:p text:style-name="P53">15 %</text:p>
          </table:table-cell>
          <table:table-cell table:style-name="Tableau35.B5" office:value-type="percentage" office:value="0.2">
            <text:p text:style-name="P53">20 %</text:p>
          </table:table-cell>
          <table:table-cell table:style-name="Tableau35.B5" office:value-type="percentage" office:value="0.25">
            <text:p text:style-name="P53">25 %</text:p>
          </table:table-cell>
          <table:table-cell table:style-name="Tableau35.B5" office:value-type="percentage" office:value="0.3">
            <text:p text:style-name="P53">30 %</text:p>
          </table:table-cell>
          <table:table-cell table:style-name="Tableau35.B5" office:value-type="percentage" office:value="0.35">
            <text:p text:style-name="P53">35 %</text:p>
          </table:table-cell>
          <table:table-cell table:style-name="Tableau35.B5" office:value-type="percentage" office:value="0.4">
            <text:p text:style-name="P53">40 %</text:p>
          </table:table-cell>
          <table:table-cell table:style-name="Tableau35.B5" office:value-type="percentage" office:value="0.45">
            <text:p text:style-name="P53">45 %</text:p>
          </table:table-cell>
          <table:table-cell table:style-name="Tableau35.B5" office:value-type="percentage" office:value="0.5">
            <text:p text:style-name="P53">50 %</text:p>
          </table:table-cell>
          <table:table-cell table:style-name="Tableau35.A1" office:value-type="string">
            <text:p text:style-name="P52"/>
          </table:table-cell>
        </table:table-row>
        <table:table-row table:style-name="Tableau35.1">
          <table:table-cell table:style-name="Tableau35.A1" office:value-type="string">
            <text:p text:style-name="P52"/>
          </table:table-cell>
          <table:table-cell table:style-name="Tableau35.B5" office:value-type="percentage" office:value="0.95">
            <text:p text:style-name="P53">95 %</text:p>
          </table:table-cell>
          <table:table-cell table:style-name="Tableau35.B5" office:value-type="percentage" office:value="0.9">
            <text:p text:style-name="P53">90 %</text:p>
          </table:table-cell>
          <table:table-cell table:style-name="Tableau35.B5" office:value-type="percentage" office:value="0.85">
            <text:p text:style-name="P53">85 %</text:p>
          </table:table-cell>
          <table:table-cell table:style-name="Tableau35.B5" office:value-type="percentage" office:value="0.8">
            <text:p text:style-name="P53">80 %</text:p>
          </table:table-cell>
          <table:table-cell table:style-name="Tableau35.B5" office:value-type="percentage" office:value="0.75">
            <text:p text:style-name="P53">75 %</text:p>
          </table:table-cell>
          <table:table-cell table:style-name="Tableau35.B5" office:value-type="percentage" office:value="0.7">
            <text:p text:style-name="P53">70 %</text:p>
          </table:table-cell>
          <table:table-cell table:style-name="Tableau35.B5" office:value-type="percentage" office:value="0.65">
            <text:p text:style-name="P53">65 %</text:p>
          </table:table-cell>
          <table:table-cell table:style-name="Tableau35.B5" office:value-type="percentage" office:value="0.6">
            <text:p text:style-name="P53">60 %</text:p>
          </table:table-cell>
          <table:table-cell table:style-name="Tableau35.B5" office:value-type="percentage" office:value="0.55">
            <text:p text:style-name="P53">55 %</text:p>
          </table:table-cell>
          <table:table-cell table:style-name="Tableau35.B5" office:value-type="percentage" office:value="0.5">
            <text:p text:style-name="P53">50 %</text:p>
          </table:table-cell>
          <table:table-cell table:style-name="Tableau35.A1" office:value-type="string">
            <text:p text:style-name="P52"/>
          </table:table-cell>
        </table:table-row>
        <table:table-row table:style-name="Tableau35.1">
          <table:table-cell table:style-name="Tableau35.A1" office:value-type="string">
            <text:p text:style-name="P49">N=50</text:p>
          </table:table-cell>
          <table:table-cell table:style-name="Tableau35.B7" office:value-type="float" office:value="6">
            <text:p text:style-name="P53">6,0</text:p>
          </table:table-cell>
          <table:table-cell table:style-name="Tableau35.B7" office:value-type="float" office:value="8.3">
            <text:p text:style-name="P53">8,3</text:p>
          </table:table-cell>
          <table:table-cell table:style-name="Tableau35.B7" office:value-type="float" office:value="9.9">
            <text:p text:style-name="P53">9,9</text:p>
          </table:table-cell>
          <table:table-cell table:style-name="Tableau35.B7" office:value-type="float" office:value="11.1">
            <text:p text:style-name="P53">11,1</text:p>
          </table:table-cell>
          <table:table-cell table:style-name="Tableau35.B7" office:value-type="float" office:value="12">
            <text:p text:style-name="P53">12,0</text:p>
          </table:table-cell>
          <table:table-cell table:style-name="Tableau35.B7" office:value-type="float" office:value="12.7">
            <text:p text:style-name="P53">12,7</text:p>
          </table:table-cell>
          <table:table-cell table:style-name="Tableau35.B7" office:value-type="float" office:value="13.2">
            <text:p text:style-name="P53">13,2</text:p>
          </table:table-cell>
          <table:table-cell table:style-name="Tableau35.B7" office:value-type="float" office:value="13.6">
            <text:p text:style-name="P53">13,6</text:p>
          </table:table-cell>
          <table:table-cell table:style-name="Tableau35.B7" office:value-type="float" office:value="13.8">
            <text:p text:style-name="P53">13,8</text:p>
          </table:table-cell>
          <table:table-cell table:style-name="Tableau35.B7" office:value-type="float" office:value="13.9">
            <text:p text:style-name="P53">13,9</text:p>
          </table:table-cell>
          <table:table-cell table:style-name="Tableau35.A1" office:value-type="string">
            <text:p text:style-name="P49">N=50</text:p>
          </table:table-cell>
        </table:table-row>
        <table:table-row table:style-name="Tableau35.1">
          <table:table-cell table:style-name="Tableau35.A1" office:value-type="string">
            <text:p text:style-name="P49">N=500</text:p>
          </table:table-cell>
          <table:table-cell table:style-name="Tableau35.B7" office:value-type="float" office:value="1.9">
            <text:p text:style-name="P53">1,9</text:p>
          </table:table-cell>
          <table:table-cell table:style-name="Tableau35.B7" office:value-type="float" office:value="2.6">
            <text:p text:style-name="P53">2,6</text:p>
          </table:table-cell>
          <table:table-cell table:style-name="Tableau35.B7" office:value-type="float" office:value="3.1">
            <text:p text:style-name="P53">3,1</text:p>
          </table:table-cell>
          <table:table-cell table:style-name="Tableau35.B7" office:value-type="float" office:value="3.5">
            <text:p text:style-name="P53">3,5</text:p>
          </table:table-cell>
          <table:table-cell table:style-name="Tableau35.B7" office:value-type="float" office:value="3.8">
            <text:p text:style-name="P53">3,8</text:p>
          </table:table-cell>
          <table:table-cell table:style-name="Tableau35.B7" office:value-type="float" office:value="4">
            <text:p text:style-name="P53">4,0</text:p>
          </table:table-cell>
          <table:table-cell table:style-name="Tableau35.B7" office:value-type="float" office:value="4.2">
            <text:p text:style-name="P53">4,2</text:p>
          </table:table-cell>
          <table:table-cell table:style-name="Tableau35.B7" office:value-type="float" office:value="4.3">
            <text:p text:style-name="P53">4,3</text:p>
          </table:table-cell>
          <table:table-cell table:style-name="Tableau35.B7" office:value-type="float" office:value="4.4">
            <text:p text:style-name="P53">4,4</text:p>
          </table:table-cell>
          <table:table-cell table:style-name="Tableau35.B7" office:value-type="float" office:value="4.4">
            <text:p text:style-name="P53">4,4</text:p>
          </table:table-cell>
          <table:table-cell table:style-name="Tableau35.A1" office:value-type="string">
            <text:p text:style-name="P49">N=500</text:p>
          </table:table-cell>
        </table:table-row>
        <table:table-row table:style-name="Tableau35.1">
          <table:table-cell table:style-name="Tableau35.A1" office:value-type="string">
            <text:p text:style-name="P57">N=1000</text:p>
          </table:table-cell>
          <table:table-cell table:style-name="Tableau35.B7" office:value-type="float" office:value="1.4">
            <text:p text:style-name="P58">1,4</text:p>
          </table:table-cell>
          <table:table-cell table:style-name="Tableau35.B7" office:value-type="float" office:value="1.9">
            <text:p text:style-name="P58">1,9</text:p>
          </table:table-cell>
          <table:table-cell table:style-name="Tableau35.B7" office:value-type="float" office:value="2.2">
            <text:p text:style-name="P58">2,2</text:p>
          </table:table-cell>
          <table:table-cell table:style-name="Tableau35.B7" office:value-type="float" office:value="2.5">
            <text:p text:style-name="P58">2,5</text:p>
          </table:table-cell>
          <table:table-cell table:style-name="Tableau35.B7" office:value-type="float" office:value="2.7">
            <text:p text:style-name="P58">2,7</text:p>
          </table:table-cell>
          <table:table-cell table:style-name="Tableau35.B7" office:value-type="float" office:value="2.8">
            <text:p text:style-name="P58">2,8</text:p>
          </table:table-cell>
          <table:table-cell table:style-name="Tableau35.B7" office:value-type="float" office:value="3">
            <text:p text:style-name="P58">3,0</text:p>
          </table:table-cell>
          <table:table-cell table:style-name="Tableau35.B7" office:value-type="float" office:value="3">
            <text:p text:style-name="P58">3,0</text:p>
          </table:table-cell>
          <table:table-cell table:style-name="Tableau35.B7" office:value-type="float" office:value="3.1">
            <text:p text:style-name="P58">3,1</text:p>
          </table:table-cell>
          <table:table-cell table:style-name="Tableau35.B7" office:value-type="float" office:value="3.1">
            <text:p text:style-name="P58">3,1</text:p>
          </table:table-cell>
          <table:table-cell table:style-name="Tableau35.A1" office:value-type="string">
            <text:p text:style-name="P57">N=1000</text:p>
          </table:table-cell>
        </table:table-row>
        <table:table-row table:style-name="Tableau35.1">
          <table:table-cell table:style-name="Tableau35.A1" office:value-type="string">
            <text:p text:style-name="P49">N=1500</text:p>
          </table:table-cell>
          <table:table-cell table:style-name="Tableau35.B7" office:value-type="float" office:value="1.1">
            <text:p text:style-name="P53">1,1</text:p>
          </table:table-cell>
          <table:table-cell table:style-name="Tableau35.B7" office:value-type="float" office:value="1.5">
            <text:p text:style-name="P53">1,5</text:p>
          </table:table-cell>
          <table:table-cell table:style-name="Tableau35.B7" office:value-type="float" office:value="1.8">
            <text:p text:style-name="P53">1,8</text:p>
          </table:table-cell>
          <table:table-cell table:style-name="Tableau35.B7" office:value-type="float" office:value="2">
            <text:p text:style-name="P53">2,0</text:p>
          </table:table-cell>
          <table:table-cell table:style-name="Tableau35.B7" office:value-type="float" office:value="2.2">
            <text:p text:style-name="P53">2,2</text:p>
          </table:table-cell>
          <table:table-cell table:style-name="Tableau35.B7" office:value-type="float" office:value="2.3">
            <text:p text:style-name="P53">2,3</text:p>
          </table:table-cell>
          <table:table-cell table:style-name="Tableau35.B7" office:value-type="float" office:value="2.4">
            <text:p text:style-name="P53">2,4</text:p>
          </table:table-cell>
          <table:table-cell table:style-name="Tableau35.B7" office:value-type="float" office:value="2.5">
            <text:p text:style-name="P53">2,5</text:p>
          </table:table-cell>
          <table:table-cell table:style-name="Tableau35.B7" office:value-type="float" office:value="2.5">
            <text:p text:style-name="P53">2,5</text:p>
          </table:table-cell>
          <table:table-cell table:style-name="Tableau35.B7" office:value-type="float" office:value="2.5">
            <text:p text:style-name="P53">2,5</text:p>
          </table:table-cell>
          <table:table-cell table:style-name="Tableau35.A1" office:value-type="string">
            <text:p text:style-name="P49">N=1500</text:p>
          </table:table-cell>
        </table:table-row>
        <table:table-row table:style-name="Tableau35.1">
          <table:table-cell table:style-name="Tableau35.A1" office:value-type="string">
            <text:p text:style-name="P49">N=2000</text:p>
          </table:table-cell>
          <table:table-cell table:style-name="Tableau35.B7" office:value-type="float" office:value="1">
            <text:p text:style-name="P53">1,0</text:p>
          </table:table-cell>
          <table:table-cell table:style-name="Tableau35.B7" office:value-type="float" office:value="1.3">
            <text:p text:style-name="P53">1,3</text:p>
          </table:table-cell>
          <table:table-cell table:style-name="Tableau35.B7" office:value-type="float" office:value="1.6">
            <text:p text:style-name="P53">1,6</text:p>
          </table:table-cell>
          <table:table-cell table:style-name="Tableau35.B7" office:value-type="float" office:value="1.8">
            <text:p text:style-name="P53">1,8</text:p>
          </table:table-cell>
          <table:table-cell table:style-name="Tableau35.B7" office:value-type="float" office:value="1.9">
            <text:p text:style-name="P53">1,9</text:p>
          </table:table-cell>
          <table:table-cell table:style-name="Tableau35.B7" office:value-type="float" office:value="2">
            <text:p text:style-name="P53">2,0</text:p>
          </table:table-cell>
          <table:table-cell table:style-name="Tableau35.B7" office:value-type="float" office:value="2.1">
            <text:p text:style-name="P53">2,1</text:p>
          </table:table-cell>
          <table:table-cell table:style-name="Tableau35.B7" office:value-type="float" office:value="2.1">
            <text:p text:style-name="P53">2,1</text:p>
          </table:table-cell>
          <table:table-cell table:style-name="Tableau35.B7" office:value-type="float" office:value="2.2">
            <text:p text:style-name="P53">2,2</text:p>
          </table:table-cell>
          <table:table-cell table:style-name="Tableau35.B7" office:value-type="float" office:value="2.2">
            <text:p text:style-name="P53">2,2</text:p>
          </table:table-cell>
          <table:table-cell table:style-name="Tableau35.A1" office:value-type="string">
            <text:p text:style-name="P49">N=2000</text:p>
          </table:table-cell>
        </table:table-row>
        <table:table-row table:style-name="Tableau35.1">
          <table:table-cell table:style-name="Tableau35.A1" office:value-type="string">
            <text:p text:style-name="P49">N=3000</text:p>
          </table:table-cell>
          <table:table-cell table:style-name="Tableau35.B7" office:value-type="float" office:value="0.8">
            <text:p text:style-name="P53">0,8</text:p>
          </table:table-cell>
          <table:table-cell table:style-name="Tableau35.B7" office:value-type="float" office:value="1.1">
            <text:p text:style-name="P53">1,1</text:p>
          </table:table-cell>
          <table:table-cell table:style-name="Tableau35.B7" office:value-type="float" office:value="1.3">
            <text:p text:style-name="P53">1,3</text:p>
          </table:table-cell>
          <table:table-cell table:style-name="Tableau35.B7" office:value-type="float" office:value="1.4">
            <text:p text:style-name="P53">1,4</text:p>
          </table:table-cell>
          <table:table-cell table:style-name="Tableau35.B7" office:value-type="float" office:value="1.5">
            <text:p text:style-name="P53">1,5</text:p>
          </table:table-cell>
          <table:table-cell table:style-name="Tableau35.B7" office:value-type="float" office:value="1.6">
            <text:p text:style-name="P53">1,6</text:p>
          </table:table-cell>
          <table:table-cell table:style-name="Tableau35.B7" office:value-type="float" office:value="1.7">
            <text:p text:style-name="P53">1,7</text:p>
          </table:table-cell>
          <table:table-cell table:style-name="Tableau35.B7" office:value-type="float" office:value="1.8">
            <text:p text:style-name="P53">1,8</text:p>
          </table:table-cell>
          <table:table-cell table:style-name="Tableau35.B7" office:value-type="float" office:value="1.8">
            <text:p text:style-name="P53">1,8</text:p>
          </table:table-cell>
          <table:table-cell table:style-name="Tableau35.B7" office:value-type="float" office:value="1.8">
            <text:p text:style-name="P53">1,8</text:p>
          </table:table-cell>
          <table:table-cell table:style-name="Tableau35.A1" office:value-type="string">
            <text:p text:style-name="P49">N=3000</text:p>
          </table:table-cell>
        </table:table-row>
        <table:table-row table:style-name="Tableau35.1">
          <table:table-cell table:style-name="Tableau35.A1" office:value-type="string">
            <text:p text:style-name="P49">N=4000</text:p>
          </table:table-cell>
          <table:table-cell table:style-name="Tableau35.B7" office:value-type="float" office:value="0.7">
            <text:p text:style-name="P53">0,7</text:p>
          </table:table-cell>
          <table:table-cell table:style-name="Tableau35.B7" office:value-type="float" office:value="0.9">
            <text:p text:style-name="P53">0,9</text:p>
          </table:table-cell>
          <table:table-cell table:style-name="Tableau35.B7" office:value-type="float" office:value="1.1">
            <text:p text:style-name="P53">1,1</text:p>
          </table:table-cell>
          <table:table-cell table:style-name="Tableau35.B7" office:value-type="float" office:value="1.2">
            <text:p text:style-name="P53">1,2</text:p>
          </table:table-cell>
          <table:table-cell table:style-name="Tableau35.B7" office:value-type="float" office:value="1.3">
            <text:p text:style-name="P53">1,3</text:p>
          </table:table-cell>
          <table:table-cell table:style-name="Tableau35.B7" office:value-type="float" office:value="1.4">
            <text:p text:style-name="P53">1,4</text:p>
          </table:table-cell>
          <table:table-cell table:style-name="Tableau35.B7" office:value-type="float" office:value="1.5">
            <text:p text:style-name="P53">1,5</text:p>
          </table:table-cell>
          <table:table-cell table:style-name="Tableau35.B7" office:value-type="float" office:value="1.5">
            <text:p text:style-name="P53">1,5</text:p>
          </table:table-cell>
          <table:table-cell table:style-name="Tableau35.B7" office:value-type="float" office:value="1.5">
            <text:p text:style-name="P53">1,5</text:p>
          </table:table-cell>
          <table:table-cell table:style-name="Tableau35.B7" office:value-type="float" office:value="1.5">
            <text:p text:style-name="P53">1,5</text:p>
          </table:table-cell>
          <table:table-cell table:style-name="Tableau35.A1" office:value-type="string">
            <text:p text:style-name="P49">N=4000</text:p>
          </table:table-cell>
        </table:table-row>
        <table:table-row table:style-name="Tableau35.1">
          <table:table-cell table:style-name="Tableau35.A1" office:value-type="string">
            <text:p text:style-name="P49">N=5000</text:p>
          </table:table-cell>
          <table:table-cell table:style-name="Tableau35.B7" office:value-type="float" office:value="0.6">
            <text:p text:style-name="P53">0,6</text:p>
          </table:table-cell>
          <table:table-cell table:style-name="Tableau35.B7" office:value-type="float" office:value="0.8">
            <text:p text:style-name="P53">0,8</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2">
            <text:p text:style-name="P53">1,2</text:p>
          </table:table-cell>
          <table:table-cell table:style-name="Tableau35.B7" office:value-type="float" office:value="1.3">
            <text:p text:style-name="P53">1,3</text:p>
          </table:table-cell>
          <table:table-cell table:style-name="Tableau35.B7" office:value-type="float" office:value="1.3">
            <text:p text:style-name="P53">1,3</text:p>
          </table:table-cell>
          <table:table-cell table:style-name="Tableau35.B7" office:value-type="float" office:value="1.4">
            <text:p text:style-name="P53">1,4</text:p>
          </table:table-cell>
          <table:table-cell table:style-name="Tableau35.B7" office:value-type="float" office:value="1.4">
            <text:p text:style-name="P53">1,4</text:p>
          </table:table-cell>
          <table:table-cell table:style-name="Tableau35.B7" office:value-type="float" office:value="1.4">
            <text:p text:style-name="P53">1,4</text:p>
          </table:table-cell>
          <table:table-cell table:style-name="Tableau35.A1" office:value-type="string">
            <text:p text:style-name="P49">N=5000</text:p>
          </table:table-cell>
        </table:table-row>
        <table:table-row table:style-name="Tableau35.1">
          <table:table-cell table:style-name="Tableau35.A1" office:value-type="string">
            <text:p text:style-name="P49">N=6000</text:p>
          </table:table-cell>
          <table:table-cell table:style-name="Tableau35.B7" office:value-type="float" office:value="0.6">
            <text:p text:style-name="P53">0,6</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2">
            <text:p text:style-name="P53">1,2</text:p>
          </table:table-cell>
          <table:table-cell table:style-name="Tableau35.B7" office:value-type="float" office:value="1.2">
            <text:p text:style-name="P53">1,2</text:p>
          </table:table-cell>
          <table:table-cell table:style-name="Tableau35.B7" office:value-type="float" office:value="1.2">
            <text:p text:style-name="P53">1,2</text:p>
          </table:table-cell>
          <table:table-cell table:style-name="Tableau35.B7" office:value-type="float" office:value="1.3">
            <text:p text:style-name="P53">1,3</text:p>
          </table:table-cell>
          <table:table-cell table:style-name="Tableau35.B7" office:value-type="float" office:value="1.3">
            <text:p text:style-name="P53">1,3</text:p>
          </table:table-cell>
          <table:table-cell table:style-name="Tableau35.A1" office:value-type="string">
            <text:p text:style-name="P49">N=6000</text:p>
          </table:table-cell>
        </table:table-row>
        <table:table-row table:style-name="Tableau35.1">
          <table:table-cell table:style-name="Tableau35.A1" office:value-type="string">
            <text:p text:style-name="P49">N=7000</text:p>
          </table:table-cell>
          <table:table-cell table:style-name="Tableau35.B7" office:value-type="float" office:value="0.5">
            <text:p text:style-name="P53">0,5</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2">
            <text:p text:style-name="P53">1,2</text:p>
          </table:table-cell>
          <table:table-cell table:style-name="Tableau35.B7" office:value-type="float" office:value="1.2">
            <text:p text:style-name="P53">1,2</text:p>
          </table:table-cell>
          <table:table-cell table:style-name="Tableau35.A1" office:value-type="string">
            <text:p text:style-name="P49">N=7000</text:p>
          </table:table-cell>
        </table:table-row>
        <table:table-row table:style-name="Tableau35.1">
          <table:table-cell table:style-name="Tableau35.A1" office:value-type="string">
            <text:p text:style-name="P49">N=7500</text:p>
          </table:table-cell>
          <table:table-cell table:style-name="Tableau35.B7" office:value-type="float" office:value="0.5">
            <text:p text:style-name="P53">0,5</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A1" office:value-type="string">
            <text:p text:style-name="P49">N=7500</text:p>
          </table:table-cell>
        </table:table-row>
        <table:table-row table:style-name="Tableau35.1">
          <table:table-cell table:style-name="Tableau35.A1" office:value-type="string">
            <text:p text:style-name="P49">N=8000</text:p>
          </table:table-cell>
          <table:table-cell table:style-name="Tableau35.B7" office:value-type="float" office:value="0.5">
            <text:p text:style-name="P53">0,5</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A1" office:value-type="string">
            <text:p text:style-name="P49">N=8000</text:p>
          </table:table-cell>
        </table:table-row>
        <table:table-row table:style-name="Tableau35.1">
          <table:table-cell table:style-name="Tableau35.A1" office:value-type="string">
            <text:p text:style-name="P49">N=9000</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A1" office:value-type="string">
            <text:p text:style-name="P49">N=9000</text:p>
          </table:table-cell>
        </table:table-row>
        <table:table-row table:style-name="Tableau35.1">
          <table:table-cell table:style-name="Tableau35.A1" office:value-type="string">
            <text:p text:style-name="P49">N=10000</text:p>
          </table:table-cell>
          <table:table-cell table:style-name="Tableau35.B7" office:value-type="float" office:value="0.4">
            <text:p text:style-name="P53">0,4</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A1" office:value-type="string">
            <text:p text:style-name="P49">N=10000</text:p>
          </table:table-cell>
        </table:table-row>
        <table:table-row table:style-name="Tableau35.1">
          <table:table-cell table:style-name="Tableau35.A1" office:value-type="string">
            <text:p text:style-name="P49">N=11000</text:p>
          </table:table-cell>
          <table:table-cell table:style-name="Tableau35.B7" office:value-type="float" office:value="0.4">
            <text:p text:style-name="P53">0,4</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A1" office:value-type="string">
            <text:p text:style-name="P49">N=11000</text:p>
          </table:table-cell>
        </table:table-row>
        <table:table-row table:style-name="Tableau35.1">
          <table:table-cell table:style-name="Tableau35.A1" office:value-type="string">
            <text:p text:style-name="P49">N=12000</text:p>
          </table:table-cell>
          <table:table-cell table:style-name="Tableau35.B7" office:value-type="float" office:value="0.4">
            <text:p text:style-name="P53">0,4</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A1" office:value-type="string">
            <text:p text:style-name="P49">N=12000</text:p>
          </table:table-cell>
        </table:table-row>
        <table:table-row table:style-name="Tableau35.1">
          <table:table-cell table:style-name="Tableau35.A1" office:value-type="string">
            <text:p text:style-name="P49">N=13000</text:p>
          </table:table-cell>
          <table:table-cell table:style-name="Tableau35.B7" office:value-type="float" office:value="0.4">
            <text:p text:style-name="P53">0,4</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A1" office:value-type="string">
            <text:p text:style-name="P49">N=13000</text:p>
          </table:table-cell>
        </table:table-row>
        <table:table-row table:style-name="Tableau35.1">
          <table:table-cell table:style-name="Tableau35.A1" office:value-type="string">
            <text:p text:style-name="P49">N=14000</text:p>
          </table:table-cell>
          <table:table-cell table:style-name="Tableau35.B7" office:value-type="float" office:value="0.4">
            <text:p text:style-name="P53">0,4</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A1" office:value-type="string">
            <text:p text:style-name="P49">N=14000</text:p>
          </table:table-cell>
        </table:table-row>
        <table:table-row table:style-name="Tableau35.1">
          <table:table-cell table:style-name="Tableau35.A1" office:value-type="string">
            <text:p text:style-name="P49">N=15000</text:p>
          </table:table-cell>
          <table:table-cell table:style-name="Tableau35.B7" office:value-type="float" office:value="0.3">
            <text:p text:style-name="P53">0,3</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A1" office:value-type="string">
            <text:p text:style-name="P49">N=15000</text:p>
          </table:table-cell>
        </table:table-row>
        <table:table-row table:style-name="Tableau35.1">
          <table:table-cell table:style-name="Tableau35.A1" office:value-type="string">
            <text:p text:style-name="P52"/>
          </table:table-cell>
          <table:table-cell table:style-name="Tableau35.B5" office:value-type="percentage" office:value="0.05">
            <text:p text:style-name="P53">5 %</text:p>
          </table:table-cell>
          <table:table-cell table:style-name="Tableau35.B5" office:value-type="percentage" office:value="0.1">
            <text:p text:style-name="P53">10 %</text:p>
          </table:table-cell>
          <table:table-cell table:style-name="Tableau35.B5" office:value-type="percentage" office:value="0.15">
            <text:p text:style-name="P53">15 %</text:p>
          </table:table-cell>
          <table:table-cell table:style-name="Tableau35.B5" office:value-type="percentage" office:value="0.2">
            <text:p text:style-name="P53">20 %</text:p>
          </table:table-cell>
          <table:table-cell table:style-name="Tableau35.B5" office:value-type="percentage" office:value="0.25">
            <text:p text:style-name="P53">25 %</text:p>
          </table:table-cell>
          <table:table-cell table:style-name="Tableau35.B5" office:value-type="percentage" office:value="0.3">
            <text:p text:style-name="P53">30 %</text:p>
          </table:table-cell>
          <table:table-cell table:style-name="Tableau35.B5" office:value-type="percentage" office:value="0.35">
            <text:p text:style-name="P53">35 %</text:p>
          </table:table-cell>
          <table:table-cell table:style-name="Tableau35.B5" office:value-type="percentage" office:value="0.4">
            <text:p text:style-name="P53">40 %</text:p>
          </table:table-cell>
          <table:table-cell table:style-name="Tableau35.B5" office:value-type="percentage" office:value="0.45">
            <text:p text:style-name="P53">45 %</text:p>
          </table:table-cell>
          <table:table-cell table:style-name="Tableau35.B5" office:value-type="percentage" office:value="0.5">
            <text:p text:style-name="P53">50 %</text:p>
          </table:table-cell>
          <table:table-cell table:style-name="Tableau35.A1" office:value-type="string">
            <text:p text:style-name="P52"/>
          </table:table-cell>
        </table:table-row>
        <table:table-row table:style-name="Tableau35.1">
          <table:table-cell table:style-name="Tableau35.A1" office:value-type="string">
            <text:p text:style-name="P52"/>
          </table:table-cell>
          <table:table-cell table:style-name="Tableau35.B5" office:value-type="percentage" office:value="0.95">
            <text:p text:style-name="P53">95 %</text:p>
          </table:table-cell>
          <table:table-cell table:style-name="Tableau35.B5" office:value-type="percentage" office:value="0.9">
            <text:p text:style-name="P53">90 %</text:p>
          </table:table-cell>
          <table:table-cell table:style-name="Tableau35.B5" office:value-type="percentage" office:value="0.85">
            <text:p text:style-name="P53">85 %</text:p>
          </table:table-cell>
          <table:table-cell table:style-name="Tableau35.B5" office:value-type="percentage" office:value="0.8">
            <text:p text:style-name="P53">80 %</text:p>
          </table:table-cell>
          <table:table-cell table:style-name="Tableau35.B5" office:value-type="percentage" office:value="0.75">
            <text:p text:style-name="P53">75 %</text:p>
          </table:table-cell>
          <table:table-cell table:style-name="Tableau35.B5" office:value-type="percentage" office:value="0.7">
            <text:p text:style-name="P53">70 %</text:p>
          </table:table-cell>
          <table:table-cell table:style-name="Tableau35.B5" office:value-type="percentage" office:value="0.65">
            <text:p text:style-name="P53">65 %</text:p>
          </table:table-cell>
          <table:table-cell table:style-name="Tableau35.B5" office:value-type="percentage" office:value="0.6">
            <text:p text:style-name="P53">60 %</text:p>
          </table:table-cell>
          <table:table-cell table:style-name="Tableau35.B5" office:value-type="percentage" office:value="0.55">
            <text:p text:style-name="P53">55 %</text:p>
          </table:table-cell>
          <table:table-cell table:style-name="Tableau35.B5" office:value-type="percentage" office:value="0.5">
            <text:p text:style-name="P53">50 %</text:p>
          </table:table-cell>
          <table:table-cell table:style-name="Tableau35.A1" office:value-type="string">
            <text:p text:style-name="P52"/>
          </table:table-cell>
        </table:table-row>
      </table:table>
      <text:p text:style-name="P27"/>
      <text:p text:style-name="P29">Measann muintir na hEorpa gur áit chobhsaíochta é an tAontas Eorpach i ndomhan suaite, de réir Eorabharaiméadar Earrach 2026. Is mór acu a nádúr síochánta, cosantach agus comhoibritheach, agus aithníonn siad an cháilíocht saoil a chumasaíonn sé. Mar sin féin, tá méadú tagtha ar ábhair imní eacnamaíocha, go háirithe maidir leis an gcostas maireachtála, le blianta beaga anuas, agus athraíonn meon foriomlán na saoránach idir éiginnteacht agus dóchas. Léiríonn an Eorabharaiméadar go leor treochtaí atá ann cheana féin i suirbhéanna roimhe seo. Mar sin féin, léiríonn roinnt táscairí freagairtí láithreacha mhuintir na hEorpa ar shuaitheadh a tharla le déanaí sa timpeallacht pholaitiúil agus eacnamaíoch dhomhanda. </text:p>
      <text:p text:style-name="P30">Rinneadh an suirbhé duine le duine, a rinne gníomhaireacht taighde Verian idir an 9 Aibreán agus an 4 Bealtaine 2026 i ngach ceann de 27 mBallstát an Aontais, agus úsáideadh físagallaimh (CAVI) freisin sa Chipir, sa Danmhairg, i <text:span text:style-name="T6">bhFionlainn,</text:span> i Málta agus sa tSualainn. Rinneadh 26,421 agallamh san iomlán agus rinneadh torthaí an Aontais a ualú de réir mhéid an daonra i ngach tír. </text:p>
      <text:p text:style-name="P27"/>
      <text:p text:style-name="P27">Chun tuilleadh eolais a fháil faoin suirbhé iomlán, déan an cód QR a scanadh:</text:p>
      <text:p text:style-name="P27"><draw:frame draw:style-name="fr1" draw:name="Image1" text:anchor-type="paragraph" svg:x="-0.005cm" svg:y="0.233cm" svg:width="4.022cm" svg:height="3.757cm" draw:z-index="79"><draw:image xlink:href="Pictures/10000000000000980000008ECC6BD32C3BAFB2E9.png" xlink:type="simple" xlink:show="embed" xlink:actuate="onLoad" draw:mime-type="image/png"/></draw:frame></text:p>
      <text:p text:style-name="P27">Foilseachán de chuid an Aonaid Eorabharaiméadair agus Suirbhéanna</text:p>
      <text:p text:style-name="P27">| Ard-Stiúrthóireacht na Cumarsáide</text:p>
      <text:p text:style-name="P27">Parlaimint na hEorpa</text:p>
      <text:p text:style-name="P27">DGCOMM-EBSU@europarl.europa.eu</text:p>
      <text:p text:style-name="P27">europa.eu/eurobarometer </text:p>
      <text:p text:style-name="P27">EB050EP | 105.3</text:p>
      <text:p text:style-name="P27">Uimhir chatalóige: QA-01-26-172-EN-N</text:p>
      <text:p text:style-name="P27">ISBN: 978-92-848-3737-3</text:p>
      <text:p text:style-name="P27">ISSN: 2529-6973</text:p>
      <text:p text:style-name="P27">DOI: 10.2861/5190377</text:p>
      <text:p text:style-name="P27">© An tAontas Eorpach, 202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ce style:name="Arial1" svg:font-family="Arial" style:font-pitch="variable"/>
    <style:font-face style:name="Arial2" svg:font-family="Arial" style:font-family-generic="roman"/>
    <style:font-face style:name="Arial3" svg:font-family="Arial" style:font-family-generic="roman" style:font-pitch="variable"/>
    <style:font-face style:name="Arial4" svg:font-family="Arial" style:font-family-generic="swiss"/>
    <style:font-face style:name="Arial5" svg:font-family="Arial" style:font-family-generic="swiss" style:font-pitch="variable"/>
    <style:font-face style:name="Arial6" svg:font-family="Arial" style:font-family-generic="system"/>
    <style:font-face style:name="Arial7" svg:font-family="Arial" style:font-family-generic="system" style:font-pitch="variable"/>
    <style:font-face style:name="Arial8" svg:font-family="Arial" style:font-adornments="Normal" style:font-family-generic="swiss" style:font-pitch="variable"/>
    <style:font-face style:name="Calibri" svg:font-family="Calibri" style:font-family-generic="swiss" style:font-pitch="variable"/>
    <style:font-face style:name="Liberation Serif" svg:font-family="'Liberation Serif'"/>
    <style:font-face style:name="Liberation Serif1" svg:font-family="'Liberation Serif'" style:font-pitch="variable"/>
    <style:font-face style:name="Liberation Serif2" svg:font-family="'Liberation Serif'" style:font-family-generic="roman" style:font-pitch="variable"/>
    <style:font-face style:name="Liberation Serif3" svg:font-family="'Liberation Serif'" style:font-family-generic="swiss" style:font-pitch="variable"/>
    <style:font-face style:name="Microsoft YaHei" svg:font-family="'Microsoft YaHei'" style:font-family-generic="system"/>
    <style:font-face style:name="Microsoft YaHei1" svg:font-family="'Microsoft YaHei'" style:font-family-generic="system" style:font-pitch="variable"/>
    <style:font-face style:name="Segoe UI" svg:font-family="'Segoe UI'"/>
    <style:font-face style:name="Segoe UI1" svg:font-family="'Segoe UI'" style:font-pitch="variable"/>
    <style:font-face style:name="Segoe UI2" svg:font-family="'Segoe UI'" style:font-family-generic="roman"/>
    <style:font-face style:name="Segoe UI3" svg:font-family="'Segoe UI'" style:font-family-generic="swiss"/>
    <style:font-face style:name="Segoe UI4" svg:font-family="'Segoe UI'" style:font-family-generic="system"/>
    <style:font-face style:name="SimSun" svg:font-family="SimSun" style:font-pitch="variable"/>
    <style:font-face style:name="SimSun1" svg:font-family="SimSun" style:font-family-generic="swiss" style:font-pitch="variable"/>
    <style:font-face style:name="SimSun2" svg:font-family="SimSun" style:font-family-generic="system" style:font-pitch="variable"/>
  </office:font-face-decls>
  <office:styles>
    <draw:stroke-dash draw:name="Dashed_20__28_var_29__20_1" draw:display-name="Dashed (var)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0" draw:display-name="Dashed (var) 130" draw:style="rect" draw:dots1="1" draw:dots1-length="0.011cm" draw:dots2="1" draw:dots2-length="0.011cm" draw:distance="0.011cm"/>
    <draw:stroke-dash draw:name="Dashed_20__28_var_29__20_131" draw:display-name="Dashed (var) 131" draw:style="rect" draw:dots1="1" draw:dots1-length="0.011cm" draw:dots2="1" draw:dots2-length="0.011cm" draw:distance="0.011cm"/>
    <draw:stroke-dash draw:name="Dashed_20__28_var_29__20_132" draw:display-name="Dashed (var) 132" draw:style="rect" draw:dots1="1" draw:dots1-length="0.011cm" draw:dots2="1" draw:dots2-length="0.011cm" draw:distance="0.011cm"/>
    <draw:stroke-dash draw:name="Dashed_20__28_var_29__20_133" draw:display-name="Dashed (var) 133" draw:style="rect" draw:dots1="1" draw:dots1-length="0.011cm" draw:dots2="1" draw:dots2-length="0.011cm" draw:distance="0.011cm"/>
    <draw:stroke-dash draw:name="Dashed_20__28_var_29__20_134" draw:display-name="Dashed (var) 134" draw:style="rect" draw:dots1="1" draw:dots1-length="0.011cm" draw:dots2="1" draw:dots2-length="0.011cm" draw:distance="0.011cm"/>
    <draw:stroke-dash draw:name="Dashed_20__28_var_29__20_135" draw:display-name="Dashed (var) 135" draw:style="rect" draw:dots1="1" draw:dots1-length="0.011cm" draw:dots2="1" draw:dots2-length="0.011cm" draw:distance="0.011cm"/>
    <draw:stroke-dash draw:name="Dashed_20__28_var_29__20_136" draw:display-name="Dashed (var) 136"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197" draw:display-name="Dashed (var) 197" draw:style="rect" draw:dots1="1" draw:dots1-length="0.011cm" draw:dots2="1" draw:dots2-length="0.011cm" draw:distance="0.011cm"/>
    <draw:stroke-dash draw:name="Dashed_20__28_var_29__20_198" draw:display-name="Dashed (var) 198" draw:style="rect" draw:dots1="1" draw:dots1-length="0.011cm" draw:dots2="1" draw:dots2-length="0.011cm" draw:distance="0.011cm"/>
    <draw:stroke-dash draw:name="Dashed_20__28_var_29__20_199" draw:display-name="Dashed (var) 19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0" draw:display-name="Dashed (var) 200" draw:style="rect" draw:dots1="1" draw:dots1-length="0.011cm" draw:dots2="1" draw:dots2-length="0.011cm" draw:distance="0.011cm"/>
    <draw:stroke-dash draw:name="Dashed_20__28_var_29__20_201" draw:display-name="Dashed (var) 201" draw:style="rect" draw:dots1="1" draw:dots1-length="0.011cm" draw:dots2="1" draw:dots2-length="0.011cm" draw:distance="0.011cm"/>
    <draw:stroke-dash draw:name="Dashed_20__28_var_29__20_202" draw:display-name="Dashed (var) 202" draw:style="rect" draw:dots1="1" draw:dots1-length="0.011cm" draw:dots2="1" draw:dots2-length="0.011cm" draw:distance="0.011cm"/>
    <draw:stroke-dash draw:name="Dashed_20__28_var_29__20_203" draw:display-name="Dashed (var) 203" draw:style="rect" draw:dots1="1" draw:dots1-length="0.011cm" draw:dots2="1" draw:dots2-length="0.011cm" draw:distance="0.011cm"/>
    <draw:stroke-dash draw:name="Dashed_20__28_var_29__20_204" draw:display-name="Dashed (var) 204" draw:style="rect" draw:dots1="1" draw:dots1-length="0.011cm" draw:dots2="1" draw:dots2-length="0.011cm" draw:distance="0.011cm"/>
    <draw:stroke-dash draw:name="Dashed_20__28_var_29__20_205" draw:display-name="Dashed (var) 205" draw:style="rect" draw:dots1="1" draw:dots1-length="0.011cm" draw:dots2="1" draw:dots2-length="0.011cm" draw:distance="0.011cm"/>
    <draw:stroke-dash draw:name="Dashed_20__28_var_29__20_206" draw:display-name="Dashed (var) 206" draw:style="rect" draw:dots1="1" draw:dots1-length="0.011cm" draw:dots2="1" draw:dots2-length="0.011cm" draw:distance="0.011cm"/>
    <draw:stroke-dash draw:name="Dashed_20__28_var_29__20_207" draw:display-name="Dashed (var) 207" draw:style="rect" draw:dots1="1" draw:dots1-length="0.011cm" draw:dots2="1" draw:dots2-length="0.011cm" draw:distance="0.011cm"/>
    <draw:stroke-dash draw:name="Dashed_20__28_var_29__20_208" draw:display-name="Dashed (var) 208" draw:style="rect" draw:dots1="1" draw:dots1-length="0.011cm" draw:dots2="1" draw:dots2-length="0.011cm" draw:distance="0.011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6" draw:display-name="Dashed (var) 306"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11cm" draw:dots2="1" draw:dots2-length="0.011cm" draw:distance="0.011cm"/>
    <draw:stroke-dash draw:name="Dashed_20__28_var_29__20_345" draw:display-name="Dashed (var) 345" draw:style="rect" draw:dots1="1" draw:dots1-length="0.011cm" draw:dots2="1" draw:dots2-length="0.011cm" draw:distance="0.011cm"/>
    <draw:stroke-dash draw:name="Dashed_20__28_var_29__20_346" draw:display-name="Dashed (var) 346" draw:style="rect" draw:dots1="1" draw:dots1-length="0.011cm" draw:dots2="1" draw:dots2-length="0.011cm" draw:distance="0.011cm"/>
    <draw:stroke-dash draw:name="Dashed_20__28_var_29__20_347" draw:display-name="Dashed (var) 347" draw:style="rect" draw:dots1="1" draw:dots1-length="0.011cm" draw:dots2="1" draw:dots2-length="0.011cm" draw:distance="0.011cm"/>
    <draw:stroke-dash draw:name="Dashed_20__28_var_29__20_348" draw:display-name="Dashed (var) 348" draw:style="rect" draw:dots1="1" draw:dots1-length="0.011cm" draw:dots2="1" draw:dots2-length="0.011cm" draw:distance="0.011cm"/>
    <draw:stroke-dash draw:name="Dashed_20__28_var_29__20_349" draw:display-name="Dashed (var) 349" draw:style="rect" draw:dots1="1" draw:dots1-length="0.011cm" draw:dots2="1" draw:dots2-length="0.011cm" draw:distance="0.011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11cm" draw:dots2="1" draw:dots2-length="0.011cm" draw:distance="0.011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11cm" draw:dots2="1" draw:dots2-length="0.011cm" draw:distance="0.011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11cm" draw:dots2="1" draw:dots2-length="0.011cm" draw:distance="0.011cm"/>
    <draw:stroke-dash draw:name="Dashed_20__28_var_29__20_391" draw:display-name="Dashed (var) 391" draw:style="rect" draw:dots1="1" draw:dots1-length="0.011cm" draw:dots2="1" draw:dots2-length="0.011cm" draw:distance="0.011cm"/>
    <draw:stroke-dash draw:name="Dashed_20__28_var_29__20_392" draw:display-name="Dashed (var) 392" draw:style="rect" draw:dots1="1" draw:dots1-length="0.011cm" draw:dots2="1" draw:dots2-length="0.011cm" draw:distance="0.011cm"/>
    <draw:stroke-dash draw:name="Dashed_20__28_var_29__20_393" draw:display-name="Dashed (var) 393" draw:style="rect" draw:dots1="1" draw:dots1-length="0.011cm" draw:dots2="1" draw:dots2-length="0.011cm" draw:distance="0.011cm"/>
    <draw:stroke-dash draw:name="Dashed_20__28_var_29__20_394" draw:display-name="Dashed (var) 394" draw:style="rect" draw:dots1="1" draw:dots1-length="0.011cm" draw:dots2="1" draw:dots2-length="0.011cm" draw:distance="0.011cm"/>
    <draw:stroke-dash draw:name="Dashed_20__28_var_29__20_395" draw:display-name="Dashed (var) 395" draw:style="rect" draw:dots1="1" draw:dots1-length="0.011cm" draw:dots2="1" draw:dots2-length="0.011cm" draw:distance="0.011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11cm" draw:dots2="1" draw:dots2-length="0.011cm" draw:distance="0.011cm"/>
    <draw:stroke-dash draw:name="Dashed_20__28_var_29__20_427" draw:display-name="Dashed (var) 427" draw:style="rect" draw:dots1="1" draw:dots1-length="0.011cm" draw:dots2="1" draw:dots2-length="0.011cm" draw:distance="0.011cm"/>
    <draw:stroke-dash draw:name="Dashed_20__28_var_29__20_428" draw:display-name="Dashed (var) 428" draw:style="rect" draw:dots1="1" draw:dots1-length="0.011cm" draw:dots2="1" draw:dots2-length="0.011cm" draw:distance="0.011cm"/>
    <draw:stroke-dash draw:name="Dashed_20__28_var_29__20_429" draw:display-name="Dashed (var) 429" draw:style="rect" draw:dots1="1" draw:dots1-length="0.011cm" draw:dots2="1" draw:dots2-length="0.011cm" draw:distance="0.011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11cm" draw:dots2="1" draw:dots2-length="0.011cm" draw:distance="0.011cm"/>
    <draw:stroke-dash draw:name="Dashed_20__28_var_29__20_431" draw:display-name="Dashed (var) 431" draw:style="rect" draw:dots1="1" draw:dots1-length="0.011cm" draw:dots2="1" draw:dots2-length="0.011cm" draw:distance="0.011cm"/>
    <draw:stroke-dash draw:name="Dashed_20__28_var_29__20_432" draw:display-name="Dashed (var) 432" draw:style="rect" draw:dots1="1" draw:dots1-length="0.011cm" draw:dots2="1" draw:dots2-length="0.011cm" draw:distance="0.011cm"/>
    <draw:stroke-dash draw:name="Dashed_20__28_var_29__20_433" draw:display-name="Dashed (var) 433" draw:style="rect" draw:dots1="1" draw:dots1-length="0.011cm" draw:dots2="1" draw:dots2-length="0.011cm" draw:distance="0.011cm"/>
    <draw:stroke-dash draw:name="Dashed_20__28_var_29__20_434" draw:display-name="Dashed (var) 434" draw:style="rect" draw:dots1="1" draw:dots1-length="0.011cm" draw:dots2="1" draw:dots2-length="0.011cm" draw:distance="0.011cm"/>
    <draw:stroke-dash draw:name="Dashed_20__28_var_29__20_435" draw:display-name="Dashed (var) 435" draw:style="rect" draw:dots1="1" draw:dots1-length="0.011cm" draw:dots2="1" draw:dots2-length="0.011cm" draw:distance="0.011cm"/>
    <draw:stroke-dash draw:name="Dashed_20__28_var_29__20_436" draw:display-name="Dashed (var) 436" draw:style="rect" draw:dots1="1" draw:dots1-length="0.011cm" draw:dots2="1" draw:dots2-length="0.011cm" draw:distance="0.011cm"/>
    <draw:stroke-dash draw:name="Dashed_20__28_var_29__20_437" draw:display-name="Dashed (var) 437" draw:style="rect" draw:dots1="1" draw:dots1-length="0.011cm" draw:dots2="1" draw:dots2-length="0.011cm" draw:distance="0.011cm"/>
    <draw:stroke-dash draw:name="Dashed_20__28_var_29__20_438" draw:display-name="Dashed (var) 438" draw:style="rect" draw:dots1="1" draw:dots1-length="0.011cm" draw:dots2="1" draw:dots2-length="0.011cm" draw:distance="0.011cm"/>
    <draw:stroke-dash draw:name="Dashed_20__28_var_29__20_44" draw:display-name="Dashed (var) 44" draw:style="rect" draw:dots1="1" draw:dots1-length="0.011cm" draw:dots2="1" draw:dots2-length="0.011cm" draw:distance="0.011cm"/>
    <draw:stroke-dash draw:name="Dashed_20__28_var_29__20_442" draw:display-name="Dashed (var) 442" draw:style="rect" draw:dots1="1" draw:dots1-length="0.011cm" draw:dots2="1" draw:dots2-length="0.011cm" draw:distance="0.011cm"/>
    <draw:stroke-dash draw:name="Dashed_20__28_var_29__20_443" draw:display-name="Dashed (var) 443" draw:style="rect" draw:dots1="1" draw:dots1-length="0.011cm" draw:dots2="1" draw:dots2-length="0.011cm" draw:distance="0.011cm"/>
    <draw:stroke-dash draw:name="Dashed_20__28_var_29__20_444" draw:display-name="Dashed (var) 444" draw:style="rect" draw:dots1="1" draw:dots1-length="0.011cm" draw:dots2="1" draw:dots2-length="0.011cm" draw:distance="0.011cm"/>
    <draw:stroke-dash draw:name="Dashed_20__28_var_29__20_445" draw:display-name="Dashed (var) 445" draw:style="rect" draw:dots1="1" draw:dots1-length="0.011cm" draw:dots2="1" draw:dots2-length="0.011cm" draw:distance="0.011cm"/>
    <draw:stroke-dash draw:name="Dashed_20__28_var_29__20_446" draw:display-name="Dashed (var) 446" draw:style="rect" draw:dots1="1" draw:dots1-length="0.011cm" draw:dots2="1" draw:dots2-length="0.011cm" draw:distance="0.011cm"/>
    <draw:stroke-dash draw:name="Dashed_20__28_var_29__20_447" draw:display-name="Dashed (var) 447" draw:style="rect" draw:dots1="1" draw:dots1-length="0.011cm" draw:dots2="1" draw:dots2-length="0.011cm" draw:distance="0.011cm"/>
    <draw:stroke-dash draw:name="Dashed_20__28_var_29__20_448" draw:display-name="Dashed (var) 448" draw:style="rect" draw:dots1="1" draw:dots1-length="0.011cm" draw:dots2="1" draw:dots2-length="0.011cm" draw:distance="0.011cm"/>
    <draw:stroke-dash draw:name="Dashed_20__28_var_29__20_449" draw:display-name="Dashed (var) 449"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50" draw:display-name="Dashed (var) 450" draw:style="rect" draw:dots1="1" draw:dots1-length="0.011cm" draw:dots2="1" draw:dots2-length="0.011cm" draw:distance="0.011cm"/>
    <draw:stroke-dash draw:name="Dashed_20__28_var_29__20_451" draw:display-name="Dashed (var) 451" draw:style="rect" draw:dots1="1" draw:dots1-length="0.011cm" draw:dots2="1" draw:dots2-length="0.011cm" draw:distance="0.011cm"/>
    <draw:stroke-dash draw:name="Dashed_20__28_var_29__20_452" draw:display-name="Dashed (var) 452" draw:style="rect" draw:dots1="1" draw:dots1-length="0.011cm" draw:dots2="1" draw:dots2-length="0.011cm" draw:distance="0.011cm"/>
    <draw:stroke-dash draw:name="Dashed_20__28_var_29__20_453" draw:display-name="Dashed (var) 453" draw:style="rect" draw:dots1="1" draw:dots1-length="0.011cm" draw:dots2="1" draw:dots2-length="0.011cm" draw:distance="0.011cm"/>
    <draw:stroke-dash draw:name="Dashed_20__28_var_29__20_454" draw:display-name="Dashed (var) 454" draw:style="rect" draw:dots1="1" draw:dots1-length="0.011cm" draw:dots2="1" draw:dots2-length="0.011cm" draw:distance="0.011cm"/>
    <draw:stroke-dash draw:name="Dashed_20__28_var_29__20_455" draw:display-name="Dashed (var) 455" draw:style="rect" draw:dots1="1" draw:dots1-length="0.011cm" draw:dots2="1" draw:dots2-length="0.011cm" draw:distance="0.011cm"/>
    <draw:stroke-dash draw:name="Dashed_20__28_var_29__20_456" draw:display-name="Dashed (var) 456" draw:style="rect" draw:dots1="1" draw:dots1-length="0.011cm" draw:dots2="1" draw:dots2-length="0.011cm" draw:distance="0.011cm"/>
    <draw:stroke-dash draw:name="Dashed_20__28_var_29__20_457" draw:display-name="Dashed (var) 457" draw:style="rect" draw:dots1="1" draw:dots1-length="0.011cm" draw:dots2="1" draw:dots2-length="0.011cm" draw:distance="0.011cm"/>
    <draw:stroke-dash draw:name="Dashed_20__28_var_29__20_458" draw:display-name="Dashed (var) 458" draw:style="rect" draw:dots1="1" draw:dots1-length="0.011cm" draw:dots2="1" draw:dots2-length="0.011cm" draw:distance="0.011cm"/>
    <draw:stroke-dash draw:name="Dashed_20__28_var_29__20_459" draw:display-name="Dashed (var) 459"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60" draw:display-name="Dashed (var) 460" draw:style="rect" draw:dots1="1" draw:dots1-length="0.011cm" draw:dots2="1" draw:dots2-length="0.011cm" draw:distance="0.011cm"/>
    <draw:stroke-dash draw:name="Dashed_20__28_var_29__20_461" draw:display-name="Dashed (var) 461" draw:style="rect" draw:dots1="1" draw:dots1-length="0.011cm" draw:dots2="1" draw:dots2-length="0.011cm" draw:distance="0.011cm"/>
    <draw:stroke-dash draw:name="Dashed_20__28_var_29__20_462" draw:display-name="Dashed (var) 462" draw:style="rect" draw:dots1="1" draw:dots1-length="0.011cm" draw:dots2="1" draw:dots2-length="0.011cm" draw:distance="0.011cm"/>
    <draw:stroke-dash draw:name="Dashed_20__28_var_29__20_463" draw:display-name="Dashed (var) 463" draw:style="rect" draw:dots1="1" draw:dots1-length="0.011cm" draw:dots2="1" draw:dots2-length="0.011cm" draw:distance="0.011cm"/>
    <draw:stroke-dash draw:name="Dashed_20__28_var_29__20_464" draw:display-name="Dashed (var) 464" draw:style="rect" draw:dots1="1" draw:dots1-length="0.011cm" draw:dots2="1" draw:dots2-length="0.011cm" draw:distance="0.011cm"/>
    <draw:stroke-dash draw:name="Dashed_20__28_var_29__20_465" draw:display-name="Dashed (var) 465" draw:style="rect" draw:dots1="1" draw:dots1-length="0.011cm" draw:dots2="1" draw:dots2-length="0.011cm" draw:distance="0.011cm"/>
    <draw:stroke-dash draw:name="Dashed_20__28_var_29__20_466" draw:display-name="Dashed (var) 466" draw:style="rect" draw:dots1="1" draw:dots1-length="0.011cm" draw:dots2="1" draw:dots2-length="0.011cm" draw:distance="0.011cm"/>
    <draw:stroke-dash draw:name="Dashed_20__28_var_29__20_467" draw:display-name="Dashed (var) 467" draw:style="rect" draw:dots1="1" draw:dots1-length="0.011cm" draw:dots2="1" draw:dots2-length="0.011cm" draw:distance="0.011cm"/>
    <draw:stroke-dash draw:name="Dashed_20__28_var_29__20_468" draw:display-name="Dashed (var) 468" draw:style="rect" draw:dots1="1" draw:dots1-length="0.011cm" draw:dots2="1" draw:dots2-length="0.011cm" draw:distance="0.011cm"/>
    <draw:stroke-dash draw:name="Dashed_20__28_var_29__20_469" draw:display-name="Dashed (var) 469"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70" draw:display-name="Dashed (var) 470" draw:style="rect" draw:dots1="1" draw:dots1-length="0.011cm" draw:dots2="1" draw:dots2-length="0.011cm" draw:distance="0.011cm"/>
    <draw:stroke-dash draw:name="Dashed_20__28_var_29__20_471" draw:display-name="Dashed (var) 471" draw:style="rect" draw:dots1="1" draw:dots1-length="0.011cm" draw:dots2="1" draw:dots2-length="0.011cm" draw:distance="0.011cm"/>
    <draw:stroke-dash draw:name="Dashed_20__28_var_29__20_472" draw:display-name="Dashed (var) 472" draw:style="rect" draw:dots1="1" draw:dots1-length="0.011cm" draw:dots2="1" draw:dots2-length="0.011cm" draw:distance="0.011cm"/>
    <draw:stroke-dash draw:name="Dashed_20__28_var_29__20_473" draw:display-name="Dashed (var) 473" draw:style="rect" draw:dots1="1" draw:dots1-length="0.011cm" draw:dots2="1" draw:dots2-length="0.011cm" draw:distance="0.011cm"/>
    <draw:stroke-dash draw:name="Dashed_20__28_var_29__20_474" draw:display-name="Dashed (var) 474" draw:style="rect" draw:dots1="1" draw:dots1-length="0.011cm" draw:dots2="1" draw:dots2-length="0.011cm" draw:distance="0.011cm"/>
    <draw:stroke-dash draw:name="Dashed_20__28_var_29__20_475" draw:display-name="Dashed (var) 475" draw:style="rect" draw:dots1="1" draw:dots1-length="0.011cm" draw:dots2="1" draw:dots2-length="0.011cm" draw:distance="0.011cm"/>
    <draw:stroke-dash draw:name="Dashed_20__28_var_29__20_476" draw:display-name="Dashed (var) 476" draw:style="rect" draw:dots1="1" draw:dots1-length="0.011cm" draw:dots2="1" draw:dots2-length="0.011cm" draw:distance="0.011cm"/>
    <draw:stroke-dash draw:name="Dashed_20__28_var_29__20_477" draw:display-name="Dashed (var) 477" draw:style="rect" draw:dots1="1" draw:dots1-length="0.011cm" draw:dots2="1" draw:dots2-length="0.011cm" draw:distance="0.011cm"/>
    <draw:stroke-dash draw:name="Dashed_20__28_var_29__20_478" draw:display-name="Dashed (var) 478" draw:style="rect" draw:dots1="1" draw:dots1-length="0.011cm" draw:dots2="1" draw:dots2-length="0.011cm" draw:distance="0.011cm"/>
    <draw:stroke-dash draw:name="Dashed_20__28_var_29__20_479" draw:display-name="Dashed (var) 479"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80" draw:display-name="Dashed (var) 480" draw:style="rect" draw:dots1="1" draw:dots1-length="0.011cm" draw:dots2="1" draw:dots2-length="0.011cm" draw:distance="0.011cm"/>
    <draw:stroke-dash draw:name="Dashed_20__28_var_29__20_481" draw:display-name="Dashed (var) 481" draw:style="rect" draw:dots1="1" draw:dots1-length="0.011cm" draw:dots2="1" draw:dots2-length="0.011cm" draw:distance="0.011cm"/>
    <draw:stroke-dash draw:name="Dashed_20__28_var_29__20_482" draw:display-name="Dashed (var) 482" draw:style="rect" draw:dots1="1" draw:dots1-length="0.011cm" draw:dots2="1" draw:dots2-length="0.011cm" draw:distance="0.011cm"/>
    <draw:stroke-dash draw:name="Dashed_20__28_var_29__20_483" draw:display-name="Dashed (var) 483" draw:style="rect" draw:dots1="1" draw:dots1-length="0.011cm" draw:dots2="1" draw:dots2-length="0.011cm" draw:distance="0.011cm"/>
    <draw:stroke-dash draw:name="Dashed_20__28_var_29__20_484" draw:display-name="Dashed (var) 484" draw:style="rect" draw:dots1="1" draw:dots1-length="0.011cm" draw:dots2="1" draw:dots2-length="0.011cm" draw:distance="0.011cm"/>
    <draw:stroke-dash draw:name="Dashed_20__28_var_29__20_485" draw:display-name="Dashed (var) 485" draw:style="rect" draw:dots1="1" draw:dots1-length="0.011cm" draw:dots2="1" draw:dots2-length="0.011cm" draw:distance="0.011cm"/>
    <draw:stroke-dash draw:name="Dashed_20__28_var_29__20_486" draw:display-name="Dashed (var) 486" draw:style="rect" draw:dots1="1" draw:dots1-length="0.011cm" draw:dots2="1" draw:dots2-length="0.011cm" draw:distance="0.011cm"/>
    <draw:stroke-dash draw:name="Dashed_20__28_var_29__20_487" draw:display-name="Dashed (var) 487" draw:style="rect" draw:dots1="1" draw:dots1-length="0.011cm" draw:dots2="1" draw:dots2-length="0.011cm" draw:distance="0.011cm"/>
    <draw:stroke-dash draw:name="Dashed_20__28_var_29__20_488" draw:display-name="Dashed (var) 488" draw:style="rect" draw:dots1="1" draw:dots1-length="0.011cm" draw:dots2="1" draw:dots2-length="0.011cm" draw:distance="0.011cm"/>
    <draw:stroke-dash draw:name="Dashed_20__28_var_29__20_489" draw:display-name="Dashed (var) 489"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490" draw:display-name="Dashed (var) 490" draw:style="rect" draw:dots1="1" draw:dots1-length="0.011cm" draw:dots2="1" draw:dots2-length="0.011cm" draw:distance="0.011cm"/>
    <draw:stroke-dash draw:name="Dashed_20__28_var_29__20_491" draw:display-name="Dashed (var) 491" draw:style="rect" draw:dots1="1" draw:dots1-length="0.011cm" draw:dots2="1" draw:dots2-length="0.011cm" draw:distance="0.011cm"/>
    <draw:stroke-dash draw:name="Dashed_20__28_var_29__20_492" draw:display-name="Dashed (var) 492" draw:style="rect" draw:dots1="1" draw:dots1-length="0.011cm" draw:dots2="1" draw:dots2-length="0.011cm" draw:distance="0.011cm"/>
    <draw:stroke-dash draw:name="Dashed_20__28_var_29__20_493" draw:display-name="Dashed (var) 493" draw:style="rect" draw:dots1="1" draw:dots1-length="0.011cm" draw:dots2="1" draw:dots2-length="0.011cm" draw:distance="0.011cm"/>
    <draw:stroke-dash draw:name="Dashed_20__28_var_29__20_494" draw:display-name="Dashed (var) 494" draw:style="rect" draw:dots1="1" draw:dots1-length="0.011cm" draw:dots2="1" draw:dots2-length="0.011cm" draw:distance="0.011cm"/>
    <draw:stroke-dash draw:name="Dashed_20__28_var_29__20_495" draw:display-name="Dashed (var) 495" draw:style="rect" draw:dots1="1" draw:dots1-length="0.011cm" draw:dots2="1" draw:dots2-length="0.011cm" draw:distance="0.011cm"/>
    <draw:stroke-dash draw:name="Dashed_20__28_var_29__20_496" draw:display-name="Dashed (var) 496" draw:style="rect" draw:dots1="1" draw:dots1-length="0.011cm" draw:dots2="1" draw:dots2-length="0.011cm" draw:distance="0.011cm"/>
    <draw:stroke-dash draw:name="Dashed_20__28_var_29__20_497" draw:display-name="Dashed (var) 497" draw:style="rect" draw:dots1="1" draw:dots1-length="0.011cm" draw:dots2="1" draw:dots2-length="0.011cm" draw:distance="0.011cm"/>
    <draw:stroke-dash draw:name="Dashed_20__28_var_29__20_498" draw:display-name="Dashed (var) 498" draw:style="rect" draw:dots1="1" draw:dots1-length="0.011cm" draw:dots2="1" draw:dots2-length="0.011cm" draw:distance="0.011cm"/>
    <draw:stroke-dash draw:name="Dashed_20__28_var_29__20_499" draw:display-name="Dashed (var) 49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00" draw:display-name="Dashed (var) 500" draw:style="rect" draw:dots1="1" draw:dots1-length="0.011cm" draw:dots2="1" draw:dots2-length="0.011cm" draw:distance="0.011cm"/>
    <draw:stroke-dash draw:name="Dashed_20__28_var_29__20_501" draw:display-name="Dashed (var) 501" draw:style="rect" draw:dots1="1" draw:dots1-length="0.011cm" draw:dots2="1" draw:dots2-length="0.011cm" draw:distance="0.011cm"/>
    <draw:stroke-dash draw:name="Dashed_20__28_var_29__20_502" draw:display-name="Dashed (var) 502" draw:style="rect" draw:dots1="1" draw:dots1-length="0.011cm" draw:dots2="1" draw:dots2-length="0.011cm" draw:distance="0.011cm"/>
    <draw:stroke-dash draw:name="Dashed_20__28_var_29__20_503" draw:display-name="Dashed (var) 503" draw:style="rect" draw:dots1="1" draw:dots1-length="0.011cm" draw:dots2="1" draw:dots2-length="0.011cm" draw:distance="0.011cm"/>
    <draw:stroke-dash draw:name="Dashed_20__28_var_29__20_504" draw:display-name="Dashed (var) 504" draw:style="rect" draw:dots1="1" draw:dots1-length="0.011cm" draw:dots2="1" draw:dots2-length="0.011cm" draw:distance="0.011cm"/>
    <draw:stroke-dash draw:name="Dashed_20__28_var_29__20_505" draw:display-name="Dashed (var) 505" draw:style="rect" draw:dots1="1" draw:dots1-length="0.011cm" draw:dots2="1" draw:dots2-length="0.011cm" draw:distance="0.011cm"/>
    <draw:stroke-dash draw:name="Dashed_20__28_var_29__20_506" draw:display-name="Dashed (var) 506" draw:style="rect" draw:dots1="1" draw:dots1-length="0.011cm" draw:dots2="1" draw:dots2-length="0.011cm" draw:distance="0.011cm"/>
    <draw:stroke-dash draw:name="Dashed_20__28_var_29__20_507" draw:display-name="Dashed (var) 507" draw:style="rect" draw:dots1="1" draw:dots1-length="0.011cm" draw:dots2="1" draw:dots2-length="0.011cm" draw:distance="0.011cm"/>
    <draw:stroke-dash draw:name="Dashed_20__28_var_29__20_508" draw:display-name="Dashed (var) 508" draw:style="rect" draw:dots1="1" draw:dots1-length="0.011cm" draw:dots2="1" draw:dots2-length="0.011cm" draw:distance="0.011cm"/>
    <draw:stroke-dash draw:name="Dashed_20__28_var_29__20_509" draw:display-name="Dashed (var) 509"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10" draw:display-name="Dashed (var) 510" draw:style="rect" draw:dots1="1" draw:dots1-length="0.011cm" draw:dots2="1" draw:dots2-length="0.011cm" draw:distance="0.011cm"/>
    <draw:stroke-dash draw:name="Dashed_20__28_var_29__20_511" draw:display-name="Dashed (var) 511" draw:style="rect" draw:dots1="1" draw:dots1-length="0.011cm" draw:dots2="1" draw:dots2-length="0.011cm" draw:distance="0.011cm"/>
    <draw:stroke-dash draw:name="Dashed_20__28_var_29__20_512" draw:display-name="Dashed (var) 512" draw:style="rect" draw:dots1="1" draw:dots1-length="0.011cm" draw:dots2="1" draw:dots2-length="0.011cm" draw:distance="0.011cm"/>
    <draw:stroke-dash draw:name="Dashed_20__28_var_29__20_513" draw:display-name="Dashed (var) 513" draw:style="rect" draw:dots1="1" draw:dots1-length="0.011cm" draw:dots2="1" draw:dots2-length="0.011cm" draw:distance="0.011cm"/>
    <draw:stroke-dash draw:name="Dashed_20__28_var_29__20_514" draw:display-name="Dashed (var) 514" draw:style="rect" draw:dots1="1" draw:dots1-length="0.011cm" draw:dots2="1" draw:dots2-length="0.011cm" draw:distance="0.011cm"/>
    <draw:stroke-dash draw:name="Dashed_20__28_var_29__20_515" draw:display-name="Dashed (var) 515" draw:style="rect" draw:dots1="1" draw:dots1-length="0.011cm" draw:dots2="1" draw:dots2-length="0.011cm" draw:distance="0.011cm"/>
    <draw:stroke-dash draw:name="Dashed_20__28_var_29__20_516" draw:display-name="Dashed (var) 516" draw:style="rect" draw:dots1="1" draw:dots1-length="0.011cm" draw:dots2="1" draw:dots2-length="0.011cm" draw:distance="0.011cm"/>
    <draw:stroke-dash draw:name="Dashed_20__28_var_29__20_517" draw:display-name="Dashed (var) 517" draw:style="rect" draw:dots1="1" draw:dots1-length="0.011cm" draw:dots2="1" draw:dots2-length="0.011cm" draw:distance="0.011cm"/>
    <draw:stroke-dash draw:name="Dashed_20__28_var_29__20_518" draw:display-name="Dashed (var) 518" draw:style="rect" draw:dots1="1" draw:dots1-length="0.011cm" draw:dots2="1" draw:dots2-length="0.011cm" draw:distance="0.011cm"/>
    <draw:stroke-dash draw:name="Dashed_20__28_var_29__20_519" draw:display-name="Dashed (var) 519"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20" draw:display-name="Dashed (var) 520" draw:style="rect" draw:dots1="1" draw:dots1-length="0.011cm" draw:dots2="1" draw:dots2-length="0.011cm" draw:distance="0.011cm"/>
    <draw:stroke-dash draw:name="Dashed_20__28_var_29__20_521" draw:display-name="Dashed (var) 521" draw:style="rect" draw:dots1="1" draw:dots1-length="0.011cm" draw:dots2="1" draw:dots2-length="0.011cm" draw:distance="0.011cm"/>
    <draw:stroke-dash draw:name="Dashed_20__28_var_29__20_522" draw:display-name="Dashed (var) 522" draw:style="rect" draw:dots1="1" draw:dots1-length="0.011cm" draw:dots2="1" draw:dots2-length="0.011cm" draw:distance="0.011cm"/>
    <draw:stroke-dash draw:name="Dashed_20__28_var_29__20_523" draw:display-name="Dashed (var) 523" draw:style="rect" draw:dots1="1" draw:dots1-length="0.011cm" draw:dots2="1" draw:dots2-length="0.011cm" draw:distance="0.011cm"/>
    <draw:stroke-dash draw:name="Dashed_20__28_var_29__20_524" draw:display-name="Dashed (var) 524" draw:style="rect" draw:dots1="1" draw:dots1-length="0.011cm" draw:dots2="1" draw:dots2-length="0.011cm" draw:distance="0.011cm"/>
    <draw:stroke-dash draw:name="Dashed_20__28_var_29__20_525" draw:display-name="Dashed (var) 525" draw:style="rect" draw:dots1="1" draw:dots1-length="0.011cm" draw:dots2="1" draw:dots2-length="0.011cm" draw:distance="0.011cm"/>
    <draw:stroke-dash draw:name="Dashed_20__28_var_29__20_526" draw:display-name="Dashed (var) 526" draw:style="rect" draw:dots1="1" draw:dots1-length="0.011cm" draw:dots2="1" draw:dots2-length="0.011cm" draw:distance="0.011cm"/>
    <draw:stroke-dash draw:name="Dashed_20__28_var_29__20_527" draw:display-name="Dashed (var) 527" draw:style="rect" draw:dots1="1" draw:dots1-length="0.011cm" draw:dots2="1" draw:dots2-length="0.011cm" draw:distance="0.011cm"/>
    <draw:stroke-dash draw:name="Dashed_20__28_var_29__20_528" draw:display-name="Dashed (var) 528" draw:style="rect" draw:dots1="1" draw:dots1-length="0.011cm" draw:dots2="1" draw:dots2-length="0.011cm" draw:distance="0.011cm"/>
    <draw:stroke-dash draw:name="Dashed_20__28_var_29__20_529" draw:display-name="Dashed (var) 529"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30" draw:display-name="Dashed (var) 530" draw:style="rect" draw:dots1="1" draw:dots1-length="0.011cm" draw:dots2="1" draw:dots2-length="0.011cm" draw:distance="0.011cm"/>
    <draw:stroke-dash draw:name="Dashed_20__28_var_29__20_531" draw:display-name="Dashed (var) 531" draw:style="rect" draw:dots1="1" draw:dots1-length="0.011cm" draw:dots2="1" draw:dots2-length="0.011cm" draw:distance="0.011cm"/>
    <draw:stroke-dash draw:name="Dashed_20__28_var_29__20_532" draw:display-name="Dashed (var) 532" draw:style="rect" draw:dots1="1" draw:dots1-length="0.011cm" draw:dots2="1" draw:dots2-length="0.011cm" draw:distance="0.011cm"/>
    <draw:stroke-dash draw:name="Dashed_20__28_var_29__20_533" draw:display-name="Dashed (var) 533" draw:style="rect" draw:dots1="1" draw:dots1-length="0.011cm" draw:dots2="1" draw:dots2-length="0.011cm" draw:distance="0.011cm"/>
    <draw:stroke-dash draw:name="Dashed_20__28_var_29__20_534" draw:display-name="Dashed (var) 534" draw:style="rect" draw:dots1="1" draw:dots1-length="0.011cm" draw:dots2="1" draw:dots2-length="0.011cm" draw:distance="0.011cm"/>
    <draw:stroke-dash draw:name="Dashed_20__28_var_29__20_535" draw:display-name="Dashed (var) 535" draw:style="rect" draw:dots1="1" draw:dots1-length="0.011cm" draw:dots2="1" draw:dots2-length="0.011cm" draw:distance="0.011cm"/>
    <draw:stroke-dash draw:name="Dashed_20__28_var_29__20_536" draw:display-name="Dashed (var) 536" draw:style="rect" draw:dots1="1" draw:dots1-length="0.011cm" draw:dots2="1" draw:dots2-length="0.011cm" draw:distance="0.011cm"/>
    <draw:stroke-dash draw:name="Dashed_20__28_var_29__20_537" draw:display-name="Dashed (var) 537" draw:style="rect" draw:dots1="1" draw:dots1-length="0.011cm" draw:dots2="1" draw:dots2-length="0.011cm" draw:distance="0.011cm"/>
    <draw:stroke-dash draw:name="Dashed_20__28_var_29__20_538" draw:display-name="Dashed (var) 538" draw:style="rect" draw:dots1="1" draw:dots1-length="0.011cm" draw:dots2="1" draw:dots2-length="0.011cm" draw:distance="0.011cm"/>
    <draw:stroke-dash draw:name="Dashed_20__28_var_29__20_539" draw:display-name="Dashed (var) 539"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40" draw:display-name="Dashed (var) 540" draw:style="rect" draw:dots1="1" draw:dots1-length="0.011cm" draw:dots2="1" draw:dots2-length="0.011cm" draw:distance="0.011cm"/>
    <draw:stroke-dash draw:name="Dashed_20__28_var_29__20_541" draw:display-name="Dashed (var) 541" draw:style="rect" draw:dots1="1" draw:dots1-length="0.011cm" draw:dots2="1" draw:dots2-length="0.011cm" draw:distance="0.011cm"/>
    <draw:stroke-dash draw:name="Dashed_20__28_var_29__20_542" draw:display-name="Dashed (var) 542" draw:style="rect" draw:dots1="1" draw:dots1-length="0.011cm" draw:dots2="1" draw:dots2-length="0.011cm" draw:distance="0.011cm"/>
    <draw:stroke-dash draw:name="Dashed_20__28_var_29__20_543" draw:display-name="Dashed (var) 543" draw:style="rect" draw:dots1="1" draw:dots1-length="0.011cm" draw:dots2="1" draw:dots2-length="0.011cm" draw:distance="0.011cm"/>
    <draw:stroke-dash draw:name="Dashed_20__28_var_29__20_544" draw:display-name="Dashed (var) 544" draw:style="rect" draw:dots1="1" draw:dots1-length="0.011cm" draw:dots2="1" draw:dots2-length="0.011cm" draw:distance="0.011cm"/>
    <draw:stroke-dash draw:name="Dashed_20__28_var_29__20_545" draw:display-name="Dashed (var) 545" draw:style="rect" draw:dots1="1" draw:dots1-length="0.011cm" draw:dots2="1" draw:dots2-length="0.011cm" draw:distance="0.011cm"/>
    <draw:stroke-dash draw:name="Dashed_20__28_var_29__20_546" draw:display-name="Dashed (var) 546" draw:style="rect" draw:dots1="1" draw:dots1-length="0.011cm" draw:dots2="1" draw:dots2-length="0.011cm" draw:distance="0.011cm"/>
    <draw:stroke-dash draw:name="Dashed_20__28_var_29__20_547" draw:display-name="Dashed (var) 547" draw:style="rect" draw:dots1="1" draw:dots1-length="0.011cm" draw:dots2="1" draw:dots2-length="0.011cm" draw:distance="0.011cm"/>
    <draw:stroke-dash draw:name="Dashed_20__28_var_29__20_548" draw:display-name="Dashed (var) 548" draw:style="rect" draw:dots1="1" draw:dots1-length="0.011cm" draw:dots2="1" draw:dots2-length="0.011cm" draw:distance="0.011cm"/>
    <draw:stroke-dash draw:name="Dashed_20__28_var_29__20_549" draw:display-name="Dashed (var) 549"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50" draw:display-name="Dashed (var) 550" draw:style="rect" draw:dots1="1" draw:dots1-length="0.011cm" draw:dots2="1" draw:dots2-length="0.011cm" draw:distance="0.011cm"/>
    <draw:stroke-dash draw:name="Dashed_20__28_var_29__20_551" draw:display-name="Dashed (var) 551" draw:style="rect" draw:dots1="1" draw:dots1-length="0.011cm" draw:dots2="1" draw:dots2-length="0.011cm" draw:distance="0.011cm"/>
    <draw:stroke-dash draw:name="Dashed_20__28_var_29__20_552" draw:display-name="Dashed (var) 552" draw:style="rect" draw:dots1="1" draw:dots1-length="0.011cm" draw:dots2="1" draw:dots2-length="0.011cm" draw:distance="0.011cm"/>
    <draw:stroke-dash draw:name="Dashed_20__28_var_29__20_553" draw:display-name="Dashed (var) 553" draw:style="rect" draw:dots1="1" draw:dots1-length="0.011cm" draw:dots2="1" draw:dots2-length="0.011cm" draw:distance="0.011cm"/>
    <draw:stroke-dash draw:name="Dashed_20__28_var_29__20_554" draw:display-name="Dashed (var) 554" draw:style="rect" draw:dots1="1" draw:dots1-length="0.011cm" draw:dots2="1" draw:dots2-length="0.011cm" draw:distance="0.011cm"/>
    <draw:stroke-dash draw:name="Dashed_20__28_var_29__20_555" draw:display-name="Dashed (var) 555" draw:style="rect" draw:dots1="1" draw:dots1-length="0.011cm" draw:dots2="1" draw:dots2-length="0.011cm" draw:distance="0.011cm"/>
    <draw:stroke-dash draw:name="Dashed_20__28_var_29__20_556" draw:display-name="Dashed (var) 556" draw:style="rect" draw:dots1="1" draw:dots1-length="0.011cm" draw:dots2="1" draw:dots2-length="0.011cm" draw:distance="0.011cm"/>
    <draw:stroke-dash draw:name="Dashed_20__28_var_29__20_557" draw:display-name="Dashed (var) 557" draw:style="rect" draw:dots1="1" draw:dots1-length="0.011cm" draw:dots2="1" draw:dots2-length="0.011cm" draw:distance="0.011cm"/>
    <draw:stroke-dash draw:name="Dashed_20__28_var_29__20_558" draw:display-name="Dashed (var) 558" draw:style="rect" draw:dots1="1" draw:dots1-length="0.011cm" draw:dots2="1" draw:dots2-length="0.011cm" draw:distance="0.011cm"/>
    <draw:stroke-dash draw:name="Dashed_20__28_var_29__20_559" draw:display-name="Dashed (var) 559"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60" draw:display-name="Dashed (var) 560" draw:style="rect" draw:dots1="1" draw:dots1-length="0.011cm" draw:dots2="1" draw:dots2-length="0.011cm" draw:distance="0.011cm"/>
    <draw:stroke-dash draw:name="Dashed_20__28_var_29__20_561" draw:display-name="Dashed (var) 561" draw:style="rect" draw:dots1="1" draw:dots1-length="0.011cm" draw:dots2="1" draw:dots2-length="0.011cm" draw:distance="0.011cm"/>
    <draw:stroke-dash draw:name="Dashed_20__28_var_29__20_562" draw:display-name="Dashed (var) 562" draw:style="rect" draw:dots1="1" draw:dots1-length="0.011cm" draw:dots2="1" draw:dots2-length="0.011cm" draw:distance="0.011cm"/>
    <draw:stroke-dash draw:name="Dashed_20__28_var_29__20_563" draw:display-name="Dashed (var) 563" draw:style="rect" draw:dots1="1" draw:dots1-length="0.011cm" draw:dots2="1" draw:dots2-length="0.011cm" draw:distance="0.011cm"/>
    <draw:stroke-dash draw:name="Dashed_20__28_var_29__20_564" draw:display-name="Dashed (var) 564" draw:style="rect" draw:dots1="1" draw:dots1-length="0.011cm" draw:dots2="1" draw:dots2-length="0.011cm" draw:distance="0.011cm"/>
    <draw:stroke-dash draw:name="Dashed_20__28_var_29__20_565" draw:display-name="Dashed (var) 565" draw:style="rect" draw:dots1="1" draw:dots1-length="0.011cm" draw:dots2="1" draw:dots2-length="0.011cm" draw:distance="0.011cm"/>
    <draw:stroke-dash draw:name="Dashed_20__28_var_29__20_566" draw:display-name="Dashed (var) 566" draw:style="rect" draw:dots1="1" draw:dots1-length="0.011cm" draw:dots2="1" draw:dots2-length="0.011cm" draw:distance="0.011cm"/>
    <draw:stroke-dash draw:name="Dashed_20__28_var_29__20_567" draw:display-name="Dashed (var) 567" draw:style="rect" draw:dots1="1" draw:dots1-length="0.011cm" draw:dots2="1" draw:dots2-length="0.011cm" draw:distance="0.011cm"/>
    <draw:stroke-dash draw:name="Dashed_20__28_var_29__20_568" draw:display-name="Dashed (var) 568" draw:style="rect" draw:dots1="1" draw:dots1-length="0.011cm" draw:dots2="1" draw:dots2-length="0.011cm" draw:distance="0.011cm"/>
    <draw:stroke-dash draw:name="Dashed_20__28_var_29__20_569" draw:display-name="Dashed (var) 569"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70" draw:display-name="Dashed (var) 570" draw:style="rect" draw:dots1="1" draw:dots1-length="0.011cm" draw:dots2="1" draw:dots2-length="0.011cm" draw:distance="0.011cm"/>
    <draw:stroke-dash draw:name="Dashed_20__28_var_29__20_571" draw:display-name="Dashed (var) 571" draw:style="rect" draw:dots1="1" draw:dots1-length="0.011cm" draw:dots2="1" draw:dots2-length="0.011cm" draw:distance="0.011cm"/>
    <draw:stroke-dash draw:name="Dashed_20__28_var_29__20_572" draw:display-name="Dashed (var) 572" draw:style="rect" draw:dots1="1" draw:dots1-length="0.011cm" draw:dots2="1" draw:dots2-length="0.011cm" draw:distance="0.011cm"/>
    <draw:stroke-dash draw:name="Dashed_20__28_var_29__20_573" draw:display-name="Dashed (var) 573" draw:style="rect" draw:dots1="1" draw:dots1-length="0.011cm" draw:dots2="1" draw:dots2-length="0.011cm" draw:distance="0.011cm"/>
    <draw:stroke-dash draw:name="Dashed_20__28_var_29__20_574" draw:display-name="Dashed (var) 574" draw:style="rect" draw:dots1="1" draw:dots1-length="0.011cm" draw:dots2="1" draw:dots2-length="0.011cm" draw:distance="0.011cm"/>
    <draw:stroke-dash draw:name="Dashed_20__28_var_29__20_575" draw:display-name="Dashed (var) 575" draw:style="rect" draw:dots1="1" draw:dots1-length="0.011cm" draw:dots2="1" draw:dots2-length="0.011cm" draw:distance="0.011cm"/>
    <draw:stroke-dash draw:name="Dashed_20__28_var_29__20_576" draw:display-name="Dashed (var) 576" draw:style="rect" draw:dots1="1" draw:dots1-length="0.011cm" draw:dots2="1" draw:dots2-length="0.011cm" draw:distance="0.011cm"/>
    <draw:stroke-dash draw:name="Dashed_20__28_var_29__20_577" draw:display-name="Dashed (var) 577" draw:style="rect" draw:dots1="1" draw:dots1-length="0.011cm" draw:dots2="1" draw:dots2-length="0.011cm" draw:distance="0.011cm"/>
    <draw:stroke-dash draw:name="Dashed_20__28_var_29__20_578" draw:display-name="Dashed (var) 578" draw:style="rect" draw:dots1="1" draw:dots1-length="0.011cm" draw:dots2="1" draw:dots2-length="0.011cm" draw:distance="0.011cm"/>
    <draw:stroke-dash draw:name="Dashed_20__28_var_29__20_579" draw:display-name="Dashed (var) 579"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80" draw:display-name="Dashed (var) 580" draw:style="rect" draw:dots1="1" draw:dots1-length="0.011cm" draw:dots2="1" draw:dots2-length="0.011cm" draw:distance="0.011cm"/>
    <draw:stroke-dash draw:name="Dashed_20__28_var_29__20_581" draw:display-name="Dashed (var) 581" draw:style="rect" draw:dots1="1" draw:dots1-length="0.011cm" draw:dots2="1" draw:dots2-length="0.011cm" draw:distance="0.011cm"/>
    <draw:stroke-dash draw:name="Dashed_20__28_var_29__20_582" draw:display-name="Dashed (var) 582" draw:style="rect" draw:dots1="1" draw:dots1-length="0.011cm" draw:dots2="1" draw:dots2-length="0.011cm" draw:distance="0.011cm"/>
    <draw:stroke-dash draw:name="Dashed_20__28_var_29__20_583" draw:display-name="Dashed (var) 583" draw:style="rect" draw:dots1="1" draw:dots1-length="0.011cm" draw:dots2="1" draw:dots2-length="0.011cm" draw:distance="0.011cm"/>
    <draw:stroke-dash draw:name="Dashed_20__28_var_29__20_584" draw:display-name="Dashed (var) 584" draw:style="rect" draw:dots1="1" draw:dots1-length="0.011cm" draw:dots2="1" draw:dots2-length="0.011cm" draw:distance="0.011cm"/>
    <draw:stroke-dash draw:name="Dashed_20__28_var_29__20_585" draw:display-name="Dashed (var) 585" draw:style="rect" draw:dots1="1" draw:dots1-length="0.011cm" draw:dots2="1" draw:dots2-length="0.011cm" draw:distance="0.011cm"/>
    <draw:stroke-dash draw:name="Dashed_20__28_var_29__20_586" draw:display-name="Dashed (var) 586" draw:style="rect" draw:dots1="1" draw:dots1-length="0.011cm" draw:dots2="1" draw:dots2-length="0.011cm" draw:distance="0.011cm"/>
    <draw:stroke-dash draw:name="Dashed_20__28_var_29__20_587" draw:display-name="Dashed (var) 587" draw:style="rect" draw:dots1="1" draw:dots1-length="0.011cm" draw:dots2="1" draw:dots2-length="0.011cm" draw:distance="0.011cm"/>
    <draw:stroke-dash draw:name="Dashed_20__28_var_29__20_588" draw:display-name="Dashed (var) 588" draw:style="rect" draw:dots1="1" draw:dots1-length="0.011cm" draw:dots2="1" draw:dots2-length="0.011cm" draw:distance="0.011cm"/>
    <draw:stroke-dash draw:name="Dashed_20__28_var_29__20_589" draw:display-name="Dashed (var) 589"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590" draw:display-name="Dashed (var) 590" draw:style="rect" draw:dots1="1" draw:dots1-length="0.011cm" draw:dots2="1" draw:dots2-length="0.011cm" draw:distance="0.011cm"/>
    <draw:stroke-dash draw:name="Dashed_20__28_var_29__20_591" draw:display-name="Dashed (var) 591" draw:style="rect" draw:dots1="1" draw:dots1-length="0.011cm" draw:dots2="1" draw:dots2-length="0.011cm" draw:distance="0.011cm"/>
    <draw:stroke-dash draw:name="Dashed_20__28_var_29__20_592" draw:display-name="Dashed (var) 592" draw:style="rect" draw:dots1="1" draw:dots1-length="0.011cm" draw:dots2="1" draw:dots2-length="0.011cm" draw:distance="0.011cm"/>
    <draw:stroke-dash draw:name="Dashed_20__28_var_29__20_593" draw:display-name="Dashed (var) 593" draw:style="rect" draw:dots1="1" draw:dots1-length="0.011cm" draw:dots2="1" draw:dots2-length="0.011cm" draw:distance="0.011cm"/>
    <draw:stroke-dash draw:name="Dashed_20__28_var_29__20_594" draw:display-name="Dashed (var) 594" draw:style="rect" draw:dots1="1" draw:dots1-length="0.011cm" draw:dots2="1" draw:dots2-length="0.011cm" draw:distance="0.011cm"/>
    <draw:stroke-dash draw:name="Dashed_20__28_var_29__20_595" draw:display-name="Dashed (var) 595" draw:style="rect" draw:dots1="1" draw:dots1-length="0.011cm" draw:dots2="1" draw:dots2-length="0.011cm" draw:distance="0.011cm"/>
    <draw:stroke-dash draw:name="Dashed_20__28_var_29__20_596" draw:display-name="Dashed (var) 596" draw:style="rect" draw:dots1="1" draw:dots1-length="0.011cm" draw:dots2="1" draw:dots2-length="0.011cm" draw:distance="0.011cm"/>
    <draw:stroke-dash draw:name="Dashed_20__28_var_29__20_597" draw:display-name="Dashed (var) 597" draw:style="rect" draw:dots1="1" draw:dots1-length="0.011cm" draw:dots2="1" draw:dots2-length="0.011cm" draw:distance="0.011cm"/>
    <draw:stroke-dash draw:name="Dashed_20__28_var_29__20_598" draw:display-name="Dashed (var) 598" draw:style="rect" draw:dots1="1" draw:dots1-length="0.011cm" draw:dots2="1" draw:dots2-length="0.011cm" draw:distance="0.011cm"/>
    <draw:stroke-dash draw:name="Dashed_20__28_var_29__20_599" draw:display-name="Dashed (var) 59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00" draw:display-name="Dashed (var) 600" draw:style="rect" draw:dots1="1" draw:dots1-length="0.011cm" draw:dots2="1" draw:dots2-length="0.011cm" draw:distance="0.011cm"/>
    <draw:stroke-dash draw:name="Dashed_20__28_var_29__20_601" draw:display-name="Dashed (var) 601" draw:style="rect" draw:dots1="1" draw:dots1-length="0.011cm" draw:dots2="1" draw:dots2-length="0.011cm" draw:distance="0.011cm"/>
    <draw:stroke-dash draw:name="Dashed_20__28_var_29__20_602" draw:display-name="Dashed (var) 602" draw:style="rect" draw:dots1="1" draw:dots1-length="0.011cm" draw:dots2="1" draw:dots2-length="0.011cm" draw:distance="0.011cm"/>
    <draw:stroke-dash draw:name="Dashed_20__28_var_29__20_603" draw:display-name="Dashed (var) 603" draw:style="rect" draw:dots1="1" draw:dots1-length="0.011cm" draw:dots2="1" draw:dots2-length="0.011cm" draw:distance="0.011cm"/>
    <draw:stroke-dash draw:name="Dashed_20__28_var_29__20_604" draw:display-name="Dashed (var) 604" draw:style="rect" draw:dots1="1" draw:dots1-length="0.011cm" draw:dots2="1" draw:dots2-length="0.011cm" draw:distance="0.011cm"/>
    <draw:stroke-dash draw:name="Dashed_20__28_var_29__20_605" draw:display-name="Dashed (var) 605" draw:style="rect" draw:dots1="1" draw:dots1-length="0.011cm" draw:dots2="1" draw:dots2-length="0.011cm" draw:distance="0.011cm"/>
    <draw:stroke-dash draw:name="Dashed_20__28_var_29__20_606" draw:display-name="Dashed (var) 606" draw:style="rect" draw:dots1="1" draw:dots1-length="0.011cm" draw:dots2="1" draw:dots2-length="0.011cm" draw:distance="0.011cm"/>
    <draw:stroke-dash draw:name="Dashed_20__28_var_29__20_607" draw:display-name="Dashed (var) 607" draw:style="rect" draw:dots1="1" draw:dots1-length="0.011cm" draw:dots2="1" draw:dots2-length="0.011cm" draw:distance="0.011cm"/>
    <draw:stroke-dash draw:name="Dashed_20__28_var_29__20_608" draw:display-name="Dashed (var) 608" draw:style="rect" draw:dots1="1" draw:dots1-length="0.011cm" draw:dots2="1" draw:dots2-length="0.011cm" draw:distance="0.011cm"/>
    <draw:stroke-dash draw:name="Dashed_20__28_var_29__20_609" draw:display-name="Dashed (var) 609"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16" draw:display-name="Dashed (var) 616" draw:style="rect" draw:dots1="1" draw:dots1-length="0.011cm" draw:dots2="1" draw:dots2-length="0.011cm" draw:distance="0.011cm"/>
    <draw:stroke-dash draw:name="Dashed_20__28_var_29__20_617" draw:display-name="Dashed (var) 617" draw:style="rect" draw:dots1="1" draw:dots1-length="0.011cm" draw:dots2="1" draw:dots2-length="0.011cm" draw:distance="0.011cm"/>
    <draw:stroke-dash draw:name="Dashed_20__28_var_29__20_618" draw:display-name="Dashed (var) 618" draw:style="rect" draw:dots1="1" draw:dots1-length="0.011cm" draw:dots2="1" draw:dots2-length="0.011cm" draw:distance="0.011cm"/>
    <draw:stroke-dash draw:name="Dashed_20__28_var_29__20_619" draw:display-name="Dashed (var) 619"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20" draw:display-name="Dashed (var) 620" draw:style="rect" draw:dots1="1" draw:dots1-length="0.011cm" draw:dots2="1" draw:dots2-length="0.011cm" draw:distance="0.011cm"/>
    <draw:stroke-dash draw:name="Dashed_20__28_var_29__20_621" draw:display-name="Dashed (var) 621" draw:style="rect" draw:dots1="1" draw:dots1-length="0.011cm" draw:dots2="1" draw:dots2-length="0.011cm" draw:distance="0.011cm"/>
    <draw:stroke-dash draw:name="Dashed_20__28_var_29__20_622" draw:display-name="Dashed (var) 622" draw:style="rect" draw:dots1="1" draw:dots1-length="0.011cm" draw:dots2="1" draw:dots2-length="0.011cm" draw:distance="0.011cm"/>
    <draw:stroke-dash draw:name="Dashed_20__28_var_29__20_623" draw:display-name="Dashed (var) 623" draw:style="rect" draw:dots1="1" draw:dots1-length="0.011cm" draw:dots2="1" draw:dots2-length="0.011cm" draw:distance="0.011cm"/>
    <draw:stroke-dash draw:name="Dashed_20__28_var_29__20_624" draw:display-name="Dashed (var) 624" draw:style="rect" draw:dots1="1" draw:dots1-length="0.011cm" draw:dots2="1" draw:dots2-length="0.011cm" draw:distance="0.011cm"/>
    <draw:stroke-dash draw:name="Dashed_20__28_var_29__20_625" draw:display-name="Dashed (var) 625" draw:style="rect" draw:dots1="1" draw:dots1-length="0.011cm" draw:dots2="1" draw:dots2-length="0.011cm" draw:distance="0.011cm"/>
    <draw:stroke-dash draw:name="Dashed_20__28_var_29__20_626" draw:display-name="Dashed (var) 626" draw:style="rect" draw:dots1="1" draw:dots1-length="0.011cm" draw:dots2="1" draw:dots2-length="0.011cm" draw:distance="0.011cm"/>
    <draw:stroke-dash draw:name="Dashed_20__28_var_29__20_627" draw:display-name="Dashed (var) 627" draw:style="rect" draw:dots1="1" draw:dots1-length="0.011cm" draw:dots2="1" draw:dots2-length="0.011cm" draw:distance="0.011cm"/>
    <draw:stroke-dash draw:name="Dashed_20__28_var_29__20_628" draw:display-name="Dashed (var) 628" draw:style="rect" draw:dots1="1" draw:dots1-length="0.011cm" draw:dots2="1" draw:dots2-length="0.011cm" draw:distance="0.011cm"/>
    <draw:stroke-dash draw:name="Dashed_20__28_var_29__20_629" draw:display-name="Dashed (var) 629"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30" draw:display-name="Dashed (var) 630" draw:style="rect" draw:dots1="1" draw:dots1-length="0.011cm" draw:dots2="1" draw:dots2-length="0.011cm" draw:distance="0.011cm"/>
    <draw:stroke-dash draw:name="Dashed_20__28_var_29__20_631" draw:display-name="Dashed (var) 631" draw:style="rect" draw:dots1="1" draw:dots1-length="0.011cm" draw:dots2="1" draw:dots2-length="0.011cm" draw:distance="0.011cm"/>
    <draw:stroke-dash draw:name="Dashed_20__28_var_29__20_632" draw:display-name="Dashed (var) 632" draw:style="rect" draw:dots1="1" draw:dots1-length="0.011cm" draw:dots2="1" draw:dots2-length="0.011cm" draw:distance="0.011cm"/>
    <draw:stroke-dash draw:name="Dashed_20__28_var_29__20_633" draw:display-name="Dashed (var) 633" draw:style="rect" draw:dots1="1" draw:dots1-length="0.011cm" draw:dots2="1" draw:dots2-length="0.011cm" draw:distance="0.011cm"/>
    <draw:stroke-dash draw:name="Dashed_20__28_var_29__20_634" draw:display-name="Dashed (var) 634" draw:style="rect" draw:dots1="1" draw:dots1-length="0.011cm" draw:dots2="1" draw:dots2-length="0.011cm" draw:distance="0.011cm"/>
    <draw:stroke-dash draw:name="Dashed_20__28_var_29__20_635" draw:display-name="Dashed (var) 635" draw:style="rect" draw:dots1="1" draw:dots1-length="0.011cm" draw:dots2="1" draw:dots2-length="0.011cm" draw:distance="0.011cm"/>
    <draw:stroke-dash draw:name="Dashed_20__28_var_29__20_636" draw:display-name="Dashed (var) 636" draw:style="rect" draw:dots1="1" draw:dots1-length="0.011cm" draw:dots2="1" draw:dots2-length="0.011cm" draw:distance="0.011cm"/>
    <draw:stroke-dash draw:name="Dashed_20__28_var_29__20_637" draw:display-name="Dashed (var) 637" draw:style="rect" draw:dots1="1" draw:dots1-length="0.011cm" draw:dots2="1" draw:dots2-length="0.011cm" draw:distance="0.011cm"/>
    <draw:stroke-dash draw:name="Dashed_20__28_var_29__20_638" draw:display-name="Dashed (var) 638" draw:style="rect" draw:dots1="1" draw:dots1-length="0.011cm" draw:dots2="1" draw:dots2-length="0.011cm" draw:distance="0.011cm"/>
    <draw:stroke-dash draw:name="Dashed_20__28_var_29__20_639" draw:display-name="Dashed (var) 639"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40" draw:display-name="Dashed (var) 640" draw:style="rect" draw:dots1="1" draw:dots1-length="0.011cm" draw:dots2="1" draw:dots2-length="0.011cm" draw:distance="0.011cm"/>
    <draw:stroke-dash draw:name="Dashed_20__28_var_29__20_65" draw:display-name="Dashed (var) 65" draw:style="rect" draw:dots1="1" draw:dots1-length="0.011cm" draw:dots2="1" draw:dots2-length="0.011cm" draw:distance="0.011cm"/>
    <draw:stroke-dash draw:name="Dashed_20__28_var_29__20_66" draw:display-name="Dashed (var) 66" draw:style="rect" draw:dots1="1" draw:dots1-length="0.011cm" draw:dots2="1" draw:dots2-length="0.011cm" draw:distance="0.011cm"/>
    <draw:stroke-dash draw:name="Dashed_20__28_var_29__20_67" draw:display-name="Dashed (var) 67" draw:style="rect" draw:dots1="1" draw:dots1-length="0.011cm" draw:dots2="1" draw:dots2-length="0.011cm" draw:distance="0.011cm"/>
    <draw:stroke-dash draw:name="Dashed_20__28_var_29__20_68" draw:display-name="Dashed (var) 68"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2" fo:font-size="12pt" fo:language="ga" fo:country="IE" style:letter-kerning="true" style:font-name-asian="SimSun2" style:font-size-asian="10.5pt" style:language-asian="zh" style:country-asian="CN" style:font-name-complex="Arial7"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2" fo:font-size="12pt" fo:language="ga" fo:country="IE" style:letter-kerning="true" style:font-name-asian="SimSun2" style:font-size-asian="10.5pt" style:language-asian="zh" style:country-asian="CN" style:font-name-complex="Arial7"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9cm" fo:margin-bottom="0.109cm" style:contextual-spacing="false"/>
      <style:text-properties style:font-name="Arial8" fo:font-family="Arial" style:font-style-name="Normal"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5" fo:font-family="Arial" style:font-family-generic="swiss" style:font-pitch="variable" fo:font-size="14pt" style:font-name-asian="Microsoft YaHei1" style:font-family-asian="'Microsoft YaHei'" style:font-family-generic-asian="system" style:font-pitch-asian="variable" style:font-size-asian="14pt" style:font-name-complex="Arial7"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4"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4"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4" style:font-family-complex="Arial" style:font-family-generic-complex="swiss"/>
    </style:style>
    <style:style style:name="StyleDefaut14BleuGras" style:family="paragraph" style:parent-style-name="Standard">
      <style:text-properties fo:color="#0c4da2" loext:opacity="100%" fo:font-size="14pt" fo:font-weight="bold" style:font-size-asian="10.5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54pt" fo:font-weight="bold" style:font-size-asian="130%" style:font-weight-asian="bold" style:font-size-complex="130%" style:font-weight-complex="bold"/>
    </style:style>
    <style:style style:name="StyleDefaut17BleuGras" style:family="paragraph" style:parent-style-name="Standard">
      <style:text-properties fo:color="#0c4da2" loext:opacity="100%" fo:font-size="17pt" fo:font-weight="bold" style:font-size-asian="10.5pt"/>
    </style:style>
    <style:style style:name="StyleDefaut16_2c_5BleuGras" style:display-name="StyleDefaut16,5BleuGras" style:family="paragraph" style:parent-style-name="StyleDefaut17BleuGras"/>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margin-top="0cm" fo:margin-bottom="0cm" style:contextual-spacing="false" text:number-lines="false" text:line-number="0"/>
      <style:text-properties fo:font-size="10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color="#3465a4" loext:opacity="100%" fo:font-size="16pt" fo:font-weight="bold" style:font-size-asian="115%" style:font-weight-asian="bold" style:font-size-complex="11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margin-top="0cm" fo:margin-bottom="0cm" style:contextual-spacing="false" fo:text-indent="0cm" style:auto-text-indent="false">
        <style:tab-stops>
          <style:tab-stop style:position="16.501cm" style:type="right" style:leader-style="dotted" style:leader-text="."/>
        </style:tab-stops>
      </style:paragraph-properties>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09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rame_20_contents" style:display-name="Frame contents" style:family="paragraph" style:parent-style-name="Standard" style:class="extra"/>
    <style:style style:name="Footnote_20_Symbol" style:display-name="Footnote Symbol" style:family="text"/>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font-size="8pt" fo:language="ga" fo:country="IE" style:font-size-asian="8pt" style:font-size-complex="8pt"/>
    </style:style>
    <style:style style:name="MP2" style:family="paragraph" style:parent-style-name="Footer">
      <style:paragraph-properties fo:text-align="center" style:justify-single-word="false"/>
      <style:text-properties fo:language="ga" fo:country="I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SPRING 2026 | EB 105.3 <text:chapter text:display="name" text:outline-level="1">Sonraíochtaí Teicniúla</text:chapter></text:p>
      </style:header>
      <style:footer>
        <text:p text:style-name="MP2"><text:page-number text:select-page="current">2</text:page-number></text:p>
      </style:footer>
    </style:master-page>
    <style:master-page style:name="HTML" style:page-layout-name="Mpm2" draw:style-name="Mdp1"/>
    <style:master-page style:name="First_20_Page" style:display-name="First Page" style:page-layout-name="Mpm3"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26T09:21:03.632000000</meta:creation-date>
    <meta:generator>LibreOffice/7.4.3.2$Windows_x86 LibreOffice_project/1048a8393ae2eeec98dff31b5c133c5f1d08b890</meta:generator>
    <dc:date>2026-09-10T15:36:05.329000000</dc:date>
    <dc:creator>Pierre Dieumegard</dc:creator>
    <meta:editing-duration>P1DT22H7M35S</meta:editing-duration>
    <meta:editing-cycles>96</meta:editing-cycles>
    <meta:document-statistic meta:table-count="35" meta:image-count="2" meta:object-count="0" meta:page-count="173" meta:paragraph-count="8368" meta:word-count="47026" meta:character-count="257277" meta:non-whitespace-character-count="217479"/>
  </office:meta>
</office:document-meta>
</file>