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da" fo:country="DK"/>
    </style:style>
    <style:style style:name="P8" style:family="paragraph" style:parent-style-name="StyleDefaut11maigre">
      <style:paragraph-properties fo:break-before="page"/>
      <style:text-properties fo:language="da" fo:country="DK"/>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da" fo:country="DK"/>
    </style:style>
    <style:style style:name="P12" style:family="paragraph" style:parent-style-name="Footer">
      <style:paragraph-properties fo:text-align="center" style:justify-single-word="false"/>
      <style:text-properties fo:language="da" fo:country="DK"/>
    </style:style>
    <style:style style:name="P13" style:family="paragraph" style:parent-style-name="Frame_20_contents">
      <style:text-properties fo:language="da" fo:country="DK"/>
    </style:style>
    <style:style style:name="P14" style:family="paragraph" style:parent-style-name="Frame_20_contents">
      <style:text-properties fo:language="da" fo:country="DK" officeooo:rsid="002e0ab7" officeooo:paragraph-rsid="002e0ab7"/>
    </style:style>
    <style:style style:name="P15" style:family="paragraph" style:parent-style-name="Frame_20_contents">
      <style:text-properties fo:font-size="10pt" fo:language="da" fo:country="DK"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da" fo:country="DK"/>
    </style:style>
    <style:style style:name="P17" style:family="paragraph" style:parent-style-name="Heading_20_1">
      <style:paragraph-properties fo:break-before="page"/>
      <style:text-properties fo:language="da" fo:country="DK"/>
    </style:style>
    <style:style style:name="P18" style:family="paragraph" style:parent-style-name="Heading_20_1">
      <style:text-properties fo:language="da" fo:country="DK"/>
    </style:style>
    <style:style style:name="P19" style:family="paragraph" style:parent-style-name="Heading_20_2">
      <style:text-properties fo:language="da" fo:country="DK"/>
    </style:style>
    <style:style style:name="P20" style:family="paragraph" style:parent-style-name="Heading_20_2">
      <style:paragraph-properties fo:break-before="page"/>
      <style:text-properties fo:language="da" fo:country="DK"/>
    </style:style>
    <style:style style:name="P21" style:family="paragraph" style:parent-style-name="Horizontal_20_Line">
      <style:text-properties fo:language="da" fo:country="DK"/>
    </style:style>
    <style:style style:name="P22" style:family="paragraph" style:parent-style-name="Standard" style:master-page-name="First_20_Page">
      <style:paragraph-properties style:page-number="auto"/>
      <style:text-properties fo:font-size="20pt" fo:language="da" fo:country="DK" style:font-size-asian="20pt" style:font-size-complex="20pt"/>
    </style:style>
    <style:style style:name="P23" style:family="paragraph" style:parent-style-name="Standard">
      <style:text-properties fo:language="da" fo:country="DK"/>
    </style:style>
    <style:style style:name="P24" style:family="paragraph" style:parent-style-name="Standard">
      <style:paragraph-properties fo:break-before="page"/>
      <style:text-properties fo:language="da" fo:country="DK"/>
    </style:style>
    <style:style style:name="P25" style:family="paragraph" style:parent-style-name="Standard">
      <style:paragraph-properties fo:break-before="page" style:writing-mode="lr-tb"/>
      <style:text-properties fo:language="da" fo:country="DK"/>
    </style:style>
    <style:style style:name="P26" style:family="paragraph" style:parent-style-name="Standard">
      <style:paragraph-properties fo:margin-top="0.099cm" fo:margin-bottom="0cm" style:contextual-spacing="false"/>
      <style:text-properties fo:language="da" fo:country="DK" officeooo:paragraph-rsid="0046ec7d"/>
    </style:style>
    <style:style style:name="P27" style:family="paragraph" style:parent-style-name="Standard">
      <style:paragraph-properties fo:break-before="page"/>
      <style:text-properties fo:language="da" fo:country="DK" officeooo:rsid="00174026" officeooo:paragraph-rsid="00174026"/>
    </style:style>
    <style:style style:name="P28" style:family="paragraph" style:parent-style-name="Standard">
      <style:text-properties fo:language="da" fo:country="DK" officeooo:rsid="00174026" officeooo:paragraph-rsid="00174026"/>
    </style:style>
    <style:style style:name="P29" style:family="paragraph" style:parent-style-name="Standard">
      <style:text-properties fo:language="da" fo:country="DK" officeooo:rsid="00174026"/>
    </style:style>
    <style:style style:name="P30" style:family="paragraph" style:parent-style-name="Standard">
      <style:text-properties fo:language="da" fo:country="DK" officeooo:paragraph-rsid="00189a05"/>
    </style:style>
    <style:style style:name="P31" style:family="paragraph" style:parent-style-name="Standard">
      <style:paragraph-properties style:writing-mode="lr-tb"/>
      <style:text-properties fo:language="da" fo:country="DK"/>
    </style:style>
    <style:style style:name="P32" style:family="paragraph" style:parent-style-name="Standard">
      <style:text-properties fo:language="da" fo:country="DK" officeooo:paragraph-rsid="001cc65e"/>
    </style:style>
    <style:style style:name="P33" style:family="paragraph" style:parent-style-name="Standard">
      <style:paragraph-properties style:writing-mode="lr-tb"/>
      <style:text-properties fo:language="da" fo:country="DK" officeooo:paragraph-rsid="001e858e"/>
    </style:style>
    <style:style style:name="P34" style:family="paragraph" style:parent-style-name="Standard">
      <style:paragraph-properties fo:break-before="page" style:writing-mode="lr-tb"/>
      <style:text-properties fo:language="da" fo:country="DK" officeooo:paragraph-rsid="001e858e"/>
    </style:style>
    <style:style style:name="P35" style:family="paragraph" style:parent-style-name="Standard">
      <style:paragraph-properties style:writing-mode="lr-tb"/>
      <style:text-properties fo:language="da" fo:country="DK" officeooo:paragraph-rsid="00208579"/>
    </style:style>
    <style:style style:name="P36" style:family="paragraph" style:parent-style-name="Standard">
      <style:text-properties fo:language="da" fo:country="DK" officeooo:paragraph-rsid="0022df92"/>
    </style:style>
    <style:style style:name="P37" style:family="paragraph" style:parent-style-name="Standard">
      <style:text-properties fo:language="da" fo:country="DK" officeooo:paragraph-rsid="0024f929"/>
    </style:style>
    <style:style style:name="P38" style:family="paragraph" style:parent-style-name="Standard">
      <style:paragraph-properties fo:break-before="page"/>
      <style:text-properties fo:language="da" fo:country="DK" officeooo:rsid="0031b773" officeooo:paragraph-rsid="0031b773"/>
    </style:style>
    <style:style style:name="P39" style:family="paragraph" style:parent-style-name="Standard">
      <style:text-properties fo:language="da" fo:country="DK" fo:font-style="italic" officeooo:rsid="002f7f7d" officeooo:paragraph-rsid="002f7f7d" style:font-style-asian="italic" style:font-style-complex="italic"/>
    </style:style>
    <style:style style:name="P40" style:family="paragraph" style:parent-style-name="Standard">
      <style:text-properties fo:language="da" fo:country="DK" fo:font-style="italic" officeooo:rsid="00314589" officeooo:paragraph-rsid="00314589" style:font-style-asian="italic" style:font-style-complex="italic"/>
    </style:style>
    <style:style style:name="P41" style:family="paragraph" style:parent-style-name="Standard">
      <style:text-properties fo:language="da" fo:country="DK"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da" fo:country="DK" officeooo:rsid="002fa723" officeooo:paragraph-rsid="002fa723"/>
    </style:style>
    <style:style style:name="P43" style:family="paragraph" style:parent-style-name="Standard">
      <style:text-properties fo:language="da" fo:country="DK" fo:font-weight="bold" officeooo:paragraph-rsid="00314589" style:font-weight-asian="bold" style:font-weight-complex="bold"/>
    </style:style>
    <style:style style:name="P44" style:family="paragraph" style:parent-style-name="Standard">
      <style:text-properties fo:language="da" fo:country="DK" fo:font-weight="bold" style:font-weight-asian="bold" style:font-weight-complex="bold"/>
    </style:style>
    <style:style style:name="P45" style:family="paragraph" style:parent-style-name="Standard">
      <style:text-properties fo:language="da" fo:country="DK" fo:font-weight="bold" officeooo:rsid="00314589" officeooo:paragraph-rsid="00314589" style:font-weight-asian="bold" style:font-weight-complex="bold"/>
    </style:style>
    <style:style style:name="P46" style:family="paragraph" style:parent-style-name="Standard">
      <style:text-properties fo:language="da" fo:country="DK" officeooo:rsid="00314589" officeooo:paragraph-rsid="00314589"/>
    </style:style>
    <style:style style:name="P47" style:family="paragraph" style:parent-style-name="Standard">
      <style:text-properties fo:language="da" fo:country="DK" officeooo:paragraph-rsid="00314589"/>
    </style:style>
    <style:style style:name="P48" style:family="paragraph" style:parent-style-name="Standard">
      <style:text-properties fo:font-size="22pt" fo:language="da" fo:country="DK" fo:font-weight="bold" style:font-size-asian="22pt" style:font-weight-asian="bold" style:font-size-complex="22pt" style:font-weight-complex="bold"/>
    </style:style>
    <style:style style:name="P49" style:family="paragraph" style:parent-style-name="Standard">
      <style:text-properties fo:font-size="11pt" fo:language="da" fo:country="DK" style:font-size-asian="11pt" style:font-size-complex="11pt"/>
    </style:style>
    <style:style style:name="P50" style:family="paragraph" style:parent-style-name="Standard">
      <style:paragraph-properties fo:margin-top="0.099cm" fo:margin-bottom="0cm" style:contextual-spacing="false"/>
      <style:text-properties fo:font-size="9pt" fo:language="da" fo:country="DK"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da" fo:country="DK"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da" fo:country="DK"/>
    </style:style>
    <style:style style:name="P53" style:family="paragraph" style:parent-style-name="StyleDefaut11gras">
      <style:paragraph-properties fo:break-before="page"/>
      <style:text-properties fo:language="da" fo:country="DK"/>
    </style:style>
    <style:style style:name="P54" style:family="paragraph" style:parent-style-name="StyleDefaut11grasItalique">
      <style:text-properties fo:language="da" fo:country="DK"/>
    </style:style>
    <style:style style:name="P55" style:family="paragraph" style:parent-style-name="StyleDefaut11grasItalique">
      <style:text-properties fo:language="da" fo:country="DK" officeooo:paragraph-rsid="00189a05"/>
    </style:style>
    <style:style style:name="P56" style:family="paragraph" style:parent-style-name="StyleDefaut11grasItalique">
      <style:paragraph-properties fo:break-before="page"/>
      <style:text-properties fo:language="da" fo:country="DK"/>
    </style:style>
    <style:style style:name="P57" style:family="paragraph" style:parent-style-name="StyleDefaut11grasItalique">
      <style:text-properties fo:language="da" fo:country="DK" officeooo:paragraph-rsid="0024f929"/>
    </style:style>
    <style:style style:name="P58" style:family="paragraph" style:parent-style-name="StyleDefautDecale05Sauf1">
      <style:text-properties fo:language="da" fo:country="DK"/>
    </style:style>
    <style:style style:name="P59" style:family="paragraph" style:parent-style-name="StyleDefautDecale1cmSauf1">
      <style:text-properties fo:language="da" fo:country="DK"/>
    </style:style>
    <style:style style:name="P60" style:family="paragraph" style:parent-style-name="Table_20_Contents">
      <style:paragraph-properties fo:text-align="start" style:justify-single-word="false"/>
      <style:text-properties fo:language="da" fo:country="DK"/>
    </style:style>
    <style:style style:name="P61" style:family="paragraph" style:parent-style-name="Table_20_Contents">
      <loext:graphic-properties draw:fill-gradient-name="gradient" draw:fill-hatch-name="hatch"/>
      <style:paragraph-properties fo:text-align="start" style:justify-single-word="false"/>
      <style:text-properties fo:language="da" fo:country="DK"/>
    </style:style>
    <style:style style:name="P62" style:family="paragraph" style:parent-style-name="Table_20_Contents">
      <style:text-properties fo:language="da" fo:country="DK"/>
    </style:style>
    <style:style style:name="P63" style:family="paragraph" style:parent-style-name="Table_20_Contents">
      <loext:graphic-properties draw:fill-gradient-name="gradient" draw:fill-hatch-name="hatch"/>
      <style:text-properties fo:language="da" fo:country="DK"/>
    </style:style>
    <style:style style:name="P64" style:family="paragraph" style:parent-style-name="Table_20_Contents">
      <style:paragraph-properties fo:text-align="center" style:justify-single-word="false"/>
      <style:text-properties fo:language="da" fo:country="DK"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da" fo:country="DK"/>
    </style:style>
    <style:style style:name="P66" style:family="paragraph" style:parent-style-name="Table_20_Contents">
      <style:paragraph-properties fo:text-align="end" style:justify-single-word="false"/>
      <style:text-properties fo:language="da" fo:country="DK"/>
    </style:style>
    <style:style style:name="P67" style:family="paragraph" style:parent-style-name="Table_20_Contents">
      <loext:graphic-properties draw:fill-gradient-name="gradient" draw:fill-hatch-name="hatch"/>
      <style:paragraph-properties fo:text-align="end" style:justify-single-word="false"/>
      <style:text-properties fo:language="da" fo:country="DK"/>
    </style:style>
    <style:style style:name="P68" style:family="paragraph" style:parent-style-name="Table_20_Contents">
      <style:paragraph-properties fo:text-align="end" style:justify-single-word="false"/>
      <style:text-properties fo:language="da" fo:country="DK" fo:font-weight="bold"/>
    </style:style>
    <style:style style:name="P69" style:family="paragraph" style:parent-style-name="Table_20_Contents">
      <style:paragraph-properties fo:text-align="center" style:justify-single-word="false"/>
      <style:text-properties fo:language="da" fo:country="DK" fo:font-weight="bold"/>
    </style:style>
    <style:style style:name="P70" style:family="paragraph" style:parent-style-name="Table_20_Contents">
      <style:paragraph-properties fo:text-align="start" style:justify-single-word="false"/>
      <style:text-properties fo:language="da" fo:country="DK" fo:font-weight="bold"/>
    </style:style>
    <style:style style:name="P71" style:family="paragraph" style:parent-style-name="Table_20_Contents">
      <style:text-properties fo:language="da" fo:country="DK" officeooo:rsid="00314589" officeooo:paragraph-rsid="00314589"/>
    </style:style>
    <style:style style:name="P72" style:family="paragraph" style:parent-style-name="Table_20_Contents">
      <style:paragraph-properties style:writing-mode="lr-tb"/>
      <style:text-properties fo:language="da" fo:country="DK"/>
    </style:style>
    <style:style style:name="P73" style:family="paragraph" style:parent-style-name="Table_20_Contents">
      <style:text-properties fo:language="da" fo:country="DK" officeooo:paragraph-rsid="00314589"/>
    </style:style>
    <style:style style:name="P74" style:family="paragraph" style:parent-style-name="Table_20_Contents">
      <style:paragraph-properties fo:text-align="start" style:justify-single-word="false"/>
      <style:text-properties fo:color="#000000" loext:opacity="100%" fo:font-size="8pt" fo:language="da" fo:country="DK"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da" fo:country="DK" fo:font-weight="bold" style:font-size-asian="8pt" style:font-size-complex="8pt"/>
    </style:style>
    <style:style style:name="P76" style:family="paragraph" style:parent-style-name="Table_20_Contents">
      <style:text-properties fo:color="#000000" loext:opacity="100%" fo:font-size="8pt" fo:language="da" fo:country="DK"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da" fo:country="DK"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da" fo:country="DK"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da" fo:country="DK"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da" fo:country="DK"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da" fo:country="DK"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da" fo:country="DK" style:font-size-asian="8pt" style:font-size-complex="8pt"/>
    </style:style>
    <style:style style:name="P83" style:family="paragraph" style:parent-style-name="Table_20_Contents">
      <style:paragraph-properties fo:text-align="start" style:justify-single-word="false"/>
      <style:text-properties fo:font-size="7pt" fo:language="da" fo:country="DK"/>
    </style:style>
    <style:style style:name="P84" style:family="paragraph" style:parent-style-name="Table_20_Contents">
      <style:text-properties fo:font-size="7pt" fo:language="da" fo:country="DK"/>
    </style:style>
    <style:style style:name="P85" style:family="paragraph" style:parent-style-name="Table_20_Contents">
      <style:paragraph-properties fo:text-align="end" style:justify-single-word="false"/>
      <style:text-properties fo:font-size="7pt" fo:language="da" fo:country="DK"/>
    </style:style>
    <style:style style:name="P86" style:family="paragraph" style:parent-style-name="Table_20_Contents">
      <style:text-properties fo:font-size="2pt" fo:language="da" fo:country="DK" style:font-size-asian="2pt" style:font-size-complex="2pt"/>
    </style:style>
    <style:style style:name="P87" style:family="paragraph" style:parent-style-name="Table_20_Contents">
      <loext:graphic-properties draw:fill-gradient-name="gradient" draw:fill-hatch-name="hatch"/>
      <style:text-properties fo:font-size="2pt" fo:language="da" fo:country="DK"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afb2e"/>
    </style:style>
    <style:style style:name="T5" style:family="text">
      <style:text-properties officeooo:rsid="002ca9bf"/>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da" fo:country="DK" style:font-size-asian="10pt" style:font-size-complex="10pt"/>
    </style:style>
    <style:style style:name="T23" style:family="text">
      <style:text-properties fo:font-size="10pt" fo:language="da" fo:country="DK"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9b9fcc" style:font-size-asian="9pt" style:font-size-complex="9pt"/>
    </style:style>
    <style:style style:name="T31" style:family="text">
      <style:text-properties fo:font-size="9pt" fo:language="en" fo:country="GB" officeooo:rsid="00b3958c" style:font-size-asian="9pt" style:font-size-complex="9pt"/>
    </style:style>
    <style:style style:name="T32" style:family="text">
      <style:text-properties fo:font-size="9pt" fo:language="en" fo:country="GB" officeooo:rsid="00c2af9c" style:font-size-asian="9pt" style:font-size-complex="9pt"/>
    </style:style>
    <style:style style:name="T33" style:family="text">
      <style:text-properties fo:font-size="9pt" fo:language="en" fo:country="GB" fo:font-weight="bold" style:font-size-asian="9pt" style:font-weight-asian="bold" style:font-size-complex="9pt" style:font-weight-complex="bold"/>
    </style:style>
    <style:style style:name="T34" style:family="text">
      <style:text-properties fo:font-size="9pt" fo:language="en" fo:country="GB" fo:font-weight="bold" officeooo:rsid="0070cdc6" style:font-size-asian="9pt" style:font-weight-asian="bold" style:font-size-complex="9pt" style:font-weight-complex="bold"/>
    </style:style>
    <style:style style:name="T35" style:family="text">
      <style:text-properties fo:font-size="9pt" fo:language="en" fo:country="GB" fo:font-weight="bold" officeooo:rsid="0072664e" style:font-size-asian="9pt" style:font-weight-asian="bold" style:font-size-complex="9pt" style:font-weight-complex="bold"/>
    </style:style>
    <style:style style:name="T36" style:family="text">
      <style:text-properties fo:font-size="9pt" style:font-size-asian="9pt" style:font-size-complex="9pt"/>
    </style:style>
    <style:style style:name="T37" style:family="text">
      <style:text-properties fo:font-size="9pt" officeooo:rsid="0072664e" style:font-size-asian="9pt" style:font-size-complex="9pt"/>
    </style:style>
    <style:style style:name="T38" style:family="text">
      <style:text-properties fo:font-size="9pt" officeooo:rsid="00b3958c" style:font-size-asian="9pt" style:font-size-complex="9pt"/>
    </style:style>
    <style:style style:name="T39" style:family="text">
      <style:text-properties fo:font-size="9pt" officeooo:rsid="0023dbb9"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ab31f3"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c2af9c" style:font-size-asian="9pt" style:font-size-complex="9pt"/>
    </style:style>
    <style:style style:name="T44" style:family="text">
      <style:text-properties fo:font-size="9pt" officeooo:rsid="0091e4f1" style:font-size-asian="9pt" style:font-size-complex="9pt"/>
    </style:style>
    <style:style style:name="T45" style:family="text">
      <style:text-properties fo:font-size="9pt" fo:font-weight="bold" style:font-size-asian="9pt" style:font-weight-asian="bold" style:font-size-complex="9pt" style:font-weight-complex="bold"/>
    </style:style>
    <style:style style:name="T46" style:family="text">
      <style:text-properties fo:font-size="9pt" fo:font-weight="bold" officeooo:rsid="0070cdc6" style:font-size-asian="9pt" style:font-weight-asian="bold" style:font-size-complex="9pt" style:font-weight-complex="bold"/>
    </style:style>
    <style:style style:name="T47" style:family="text">
      <style:text-properties fo:font-size="9pt" fo:font-weight="bold" officeooo:rsid="0072664e" style:font-size-asian="9pt" style:font-weight-asian="bold" style:font-size-complex="9pt" style:font-weight-complex="bold"/>
    </style:style>
    <style:style style:name="T48" style:family="text">
      <style:text-properties fo:font-size="9pt" fo:language="da" fo:country="DK" style:font-size-asian="9pt" style:font-size-complex="9pt"/>
    </style:style>
    <style:style style:name="T49" style:family="text">
      <style:text-properties fo:font-size="9pt" fo:language="da" fo:country="DK" officeooo:rsid="0023dbb9" style:font-size-asian="9pt" style:font-size-complex="9pt"/>
    </style:style>
    <style:style style:name="T50" style:family="text">
      <style:text-properties fo:font-size="9pt" fo:language="da" fo:country="DK" officeooo:rsid="0072664e" style:font-size-asian="9pt" style:font-size-complex="9pt"/>
    </style:style>
    <style:style style:name="T51" style:family="text">
      <style:text-properties fo:font-size="9pt" fo:language="da" fo:country="DK" officeooo:rsid="00ab31f3" style:font-size-asian="9pt" style:font-size-complex="9pt"/>
    </style:style>
    <style:style style:name="T52" style:family="text">
      <style:text-properties fo:font-size="9pt" fo:language="da" fo:country="DK" officeooo:rsid="00b3958c" style:font-size-asian="9pt" style:font-size-complex="9pt"/>
    </style:style>
    <style:style style:name="T53" style:family="text">
      <style:text-properties fo:font-size="9pt" fo:language="da" fo:country="DK" officeooo:rsid="00c2af9c" style:font-size-asian="9pt" style:font-size-complex="9pt"/>
    </style:style>
    <style:style style:name="T54" style:family="text">
      <style:text-properties fo:font-size="9pt" fo:language="da" fo:country="DK" officeooo:rsid="0091e4f1" style:font-size-asian="9pt" style:font-size-complex="9pt"/>
    </style:style>
    <style:style style:name="T55" style:family="text">
      <style:text-properties style:text-underline-style="solid" style:text-underline-width="auto" style:text-underline-color="font-color"/>
    </style:style>
    <style:style style:name="T56" style:family="text">
      <style:text-properties style:font-name="Calibri2" fo:font-size="9pt" fo:language="en" fo:country="GB" style:font-size-asian="9pt" style:font-size-complex="9pt"/>
    </style:style>
    <style:style style:name="T57" style:family="text">
      <style:text-properties style:font-name="Calibri2" fo:font-size="9pt" fo:language="en" fo:country="GB" officeooo:rsid="0023dbb9"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23dbb9" style:font-size-asian="9pt" style:font-size-complex="9pt"/>
    </style:style>
    <style:style style:name="T63" style:family="text">
      <style:text-properties style:font-name="Calibri2" fo:font-size="9pt" officeooo:rsid="00b13b9b" style:font-size-asian="9pt" style:font-size-complex="9pt"/>
    </style:style>
    <style:style style:name="T64" style:family="text">
      <style:text-properties style:font-name="Calibri2" fo:font-size="9pt" officeooo:rsid="0091e4f1" style:font-size-asian="9pt" style:font-size-complex="9pt"/>
    </style:style>
    <style:style style:name="T65" style:family="text">
      <style:text-properties style:font-name="Calibri2" fo:font-size="9pt" officeooo:rsid="009b1774" style:font-size-asian="9pt" style:font-size-complex="9pt"/>
    </style:style>
    <style:style style:name="T66" style:family="text">
      <style:text-properties style:font-name="Calibri2" fo:font-size="9pt" fo:language="da" fo:country="DK" style:font-size-asian="9pt" style:font-size-complex="9pt"/>
    </style:style>
    <style:style style:name="T67" style:family="text">
      <style:text-properties style:font-name="Calibri2" fo:font-size="9pt" fo:language="da" fo:country="DK" officeooo:rsid="0023dbb9" style:font-size-asian="9pt" style:font-size-complex="9pt"/>
    </style:style>
    <style:style style:name="T68" style:family="text">
      <style:text-properties style:font-name="Calibri2" fo:font-size="9pt" fo:language="da" fo:country="DK" officeooo:rsid="0091e4f1" style:font-size-asian="9pt" style:font-size-complex="9pt"/>
    </style:style>
    <style:style style:name="T69" style:family="text">
      <style:text-properties style:font-name="Calibri2" fo:font-size="9pt" fo:language="da" fo:country="DK" officeooo:rsid="009b1774" style:font-size-asian="9pt" style:font-size-complex="9pt"/>
    </style:style>
    <style:style style:name="T70" style:family="text">
      <style:text-properties fo:language="da" fo:country="DK"/>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0">Europa-Kommissionen</text:span></text:p><text:p text:style-name="P91"><text:span text:style-name="T130"/></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EU's udfordringer og prioriteter</text:p>
      <text:p text:style-name="P23"/>
      <text:p text:style-name="P49">EUROBAROMETER-Rapporten </text:p>
      <text:p text:style-name="P49">juni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Undersøgelse foretaget af Demoscopy på anmodning af Generaldirektoratet for Kommunikation (GD COMM, Enheden for Offentlig Opinion og Borgerinddragelse) </text:p>
      <text:p text:style-name="P23">Dette dokument repræsenterer ikke Europa-Kommissionens synspunkt. De fortolkninger og meninger, der er indeholdt i den, er udelukkende forfatternes. </text:p>
      <table:table table:name="Tableau1" table:style-name="Tableau1">
        <table:table-column table:style-name="Tableau1.A"/>
        <table:table-column table:style-name="Tableau1.B"/>
        <table:table-row>
          <table:table-cell table:style-name="Tableau1.A1" office:value-type="string">
            <text:p text:style-name="P61">Projektets titel </text:p>
          </table:table-cell>
          <table:table-cell table:style-name="Tableau1.A1" office:value-type="string">
            <text:p text:style-name="P67">Flash Eurobarometer 584 – EU's udfordringer og prioriteter </text:p>
          </table:table-cell>
        </table:table-row>
        <table:table-row>
          <table:table-cell table:style-name="Tableau1.A1" office:value-type="string">
            <text:p text:style-name="P87"/>
          </table:table-cell>
          <table:table-cell table:style-name="Tableau1.A1" office:value-type="string">
            <text:p text:style-name="P67">Indberetning </text:p>
          </table:table-cell>
        </table:table-row>
        <table:table-row>
          <table:table-cell table:style-name="Tableau1.A1" office:value-type="string">
            <text:p text:style-name="P87"/>
          </table:table-cell>
          <table:table-cell table:style-name="Tableau1.A1" office:value-type="string">
            <text:p text:style-name="P67">EN </text:p>
          </table:table-cell>
        </table:table-row>
        <table:table-row>
          <table:table-cell table:style-name="Tableau1.A1" office:value-type="string">
            <text:p text:style-name="P61">Katalognummer </text:p>
          </table:table-cell>
          <table:table-cell table:style-name="Tableau1.A1" office:value-type="string">
            <text:p text:style-name="P67">NA-01-26-031-DA-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Den Europæiske Union,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Dokument udarbejdet af Pierre Dieumegard for</text:span><text:span text:style-name="T70"> </text:span><text:a xlink:type="simple" xlink:href="https://europokune.eu/" text:style-name="Internet_20_link" text:visited-style-name="Visited_20_Internet_20_Link"><text:span text:style-name="T70">Europokune</text:span></text:a><text:span text:style-name="T23">- Europe Together- og</text:span><text:span text:style-name="T70"> </text:span><text:a xlink:type="simple" xlink:href="https://e-d-e.org/" text:style-name="Internet_20_link" text:visited-style-name="Visited_20_Internet_20_Link"><text:span text:style-name="T70">Europe Democracy Esperanto.</text:span></text:a></text:p>
      <text:p text:style-name="P26"><text:span text:style-name="T36">Formålet med</text:span><text:span text:style-name="T20"> dette "foreløbige" dokument er at </text:span><text:span text:style-name="T37">gøre det muligt</text:span><text:span text:style-name="T20"> for</text:span><text:span text:style-name="T36"> flere mennesker i Den Europæiske Union at få kendskab til dokumenter, der er udarbejdet af Den Europæiske Union (og finansieret af deres skatter).</text:span></text:p>
      <text:p text:style-name="P26"><text:span text:style-name="T46">Hvis</text:span><text:span text:style-name="T45"> der ikke er nogen oversættelser,</text:span> <text:span text:style-name="T45">udelukkes </text:span><text:span text:style-name="T47">borgerne</text:span><text:span text:style-name="T45"> fra debatten.</text:span></text:p>
      <text:p text:style-name="P6"><text:span text:style-name="T48">Dette</text:span><text:span text:style-name="T70"> </text:span><text:span text:style-name="T49">dokument</text:span><text:span text:style-name="T67">"E</text:span><text:span text:style-name="T66"> urobaromete</text:span><text:span text:style-name="T68"> r"</text:span><text:span text:style-name="T70"> </text:span><text:a xlink:type="simple" xlink:href="https://europa.eu/eurobarometer/surveys/detail/3677" text:style-name="Internet_20_link" text:visited-style-name="Visited_20_Internet_20_Link"><text:span text:style-name="T50">fandtes</text:span><text:span text:style-name="T70"> </text:span><text:span text:style-name="T69">kun</text:span><text:span text:style-name="T48"> på</text:span><text:span text:style-name="T70"> </text:span><text:span text:style-name="T48">engelsk</text:span></text:a><text:span text:style-name="T48"> i en</text:span><text:span text:style-name="T70"> </text:span><text:span text:style-name="T51">pdf-fil.</text:span><text:span text:style-name="T48"> </text:span><text:span text:style-name="T51">Fra den</text:span><text:span text:style-name="T52"> første</text:span><text:span text:style-name="T51"> fil </text:span><text:span text:style-name="T50">oprettede</text:span><text:span text:style-name="T51"> vi</text:span><text:span text:style-name="T70"> </text:span><text:span text:style-name="T51">en odt-fil,</text:span><text:span text:style-name="T70"> </text:span><text:span text:style-name="T48">udarbejdet af Libre Office-software,</text:span><text:span text:style-name="T70"> </text:span><text:span text:style-name="T49">til maskinoversættelse til andre sprog. </text:span><text:span text:style-name="T53">Resultaterne foreligger</text:span><text:span text:style-name="T70"> </text:span><text:span text:style-name="T54">nu</text:span><text:span text:style-name="T70"> </text:span><text:a xlink:type="simple" xlink:href="https://europokune.eu/article57/ebfl584_defiprior" text:style-name="Internet_20_link" text:visited-style-name="Visited_20_Internet_20_Link"><text:span text:style-name="T48">på alle officielle sprog.</text:span></text:a></text:p>
      <text:p text:style-name="P50"/>
      <text:p text:style-name="P51">Det er ønskeligt, at EU-administrationen overtager oversættelsen af vigtige dokumenter. "Vigtige dokumenter" er ikke kun love og bestemmelser, men også <text:span text:style-name="T55">de vigtige oplysninger, der er nødvendige for at træffe informerede beslutninger i fællesskab.</text:span></text:p>
      <text:p text:style-name="P50">For at diskutere vores fælles fremtid sammen og muliggøre pålidelige oversættelser ville det internationale sprog esperanto være meget nyttigt på grund af dets enkelhed, regelmæssighed og nøjagtighed.</text:p>
      <text:p text:style-name="P15">Kontakt os:</text:p>
      <text:p text:style-name="P4"><text:a xlink:type="simple" xlink:href="https://europokune.eu/static6/kontaktu-nin" text:style-name="Internet_20_link" text:visited-style-name="Visited_20_Internet_20_Link"><text:span text:style-name="T70">Kontaktu nin-Ek ! Eŭropo kune!</text:span></text:a><text:span text:style-name="T22"> </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Indholdsfortegnels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dholdsfortegnelse</text:p>
          </text:index-title>
          <text:p text:style-name="P2"><text:a xlink:type="simple" xlink:href="#__RefHeading___Toc4046_3967327191" text:style-name="Index_20_Link" text:visited-style-name="Index_20_Link">Indledning<text:tab/>4</text:a></text:p>
          <text:p text:style-name="P2"><text:a xlink:type="simple" xlink:href="#__RefHeading___Toc4048_3967327191" text:style-name="Index_20_Link" text:visited-style-name="Index_20_Link">De vigtigste resultater<text:tab/>6</text:a></text:p>
          <text:p text:style-name="P2"><text:a xlink:type="simple" xlink:href="#__RefHeading___Toc4050_3967327191" text:style-name="Index_20_Link" text:visited-style-name="Index_20_Link">1. Eksponering og risici, som børn udsættes for på sociale medier<text:tab/>8</text:a></text:p>
          <text:p text:style-name="P3"><text:a xlink:type="simple" xlink:href="#__RefHeading___Toc4052_3967327191" text:style-name="Index_20_Link" text:visited-style-name="Index_20_Link">1.1 Eksponering for og reaktioner på falske og vildledende oplysninger online<text:tab/>8</text:a></text:p>
          <text:p text:style-name="P3"><text:a xlink:type="simple" xlink:href="#__RefHeading___Toc4054_3967327191" text:style-name="Index_20_Link" text:visited-style-name="Index_20_Link">1.2 De risici, som børn står over for online, og deres beskyttelse<text:tab/>12</text:a></text:p>
          <text:p text:style-name="P2"><text:a xlink:type="simple" xlink:href="#__RefHeading___Toc4056_3967327191" text:style-name="Index_20_Link" text:visited-style-name="Index_20_Link">2. Opfattelser af demokrati og retsstatsprincippet<text:tab/>15</text:a></text:p>
          <text:p text:style-name="P3"><text:a xlink:type="simple" xlink:href="#__RefHeading___Toc4058_3967327191" text:style-name="Index_20_Link" text:visited-style-name="Index_20_Link">2.1 Identifikation af demokratiets søjler<text:tab/>15</text:a></text:p>
          <text:p text:style-name="P3"><text:a xlink:type="simple" xlink:href="#__RefHeading___Toc4060_3967327191" text:style-name="Index_20_Link" text:visited-style-name="Index_20_Link">2.2 Blandet tilfredshed med retsstatsprincippet på nationalt plan og EU-plan<text:tab/>17</text:a></text:p>
          <text:p text:style-name="P3"><text:a xlink:type="simple" xlink:href="#__RefHeading___Toc4062_3967327191" text:style-name="Index_20_Link" text:visited-style-name="Index_20_Link">2.3 skepsis over for borgernes indsats for at påvirke EU's beslutningstagning<text:tab/>21</text:a></text:p>
          <text:p text:style-name="P2"><text:a xlink:type="simple" xlink:href="#__RefHeading___Toc4064_3967327191" text:style-name="Index_20_Link" text:visited-style-name="Index_20_Link">3. Energikrisen<text:tab/>24</text:a></text:p>
          <text:p text:style-name="P3"><text:a xlink:type="simple" xlink:href="#__RefHeading___Toc4066_3967327191" text:style-name="Index_20_Link" text:visited-style-name="Index_20_Link">3.1 Vedvarende energi, den førende foranstaltning til at bevæge sig væk fra fossile brændstoffer<text:tab/>24</text:a></text:p>
          <text:p text:style-name="P3"><text:a xlink:type="simple" xlink:href="#__RefHeading___Toc4068_3967327191" text:style-name="Index_20_Link" text:visited-style-name="Index_20_Link">3.2 Stigende energipriser: Nedbringelse af forbruget i stedet for strukturændringer<text:tab/>26</text:a></text:p>
          <text:p text:style-name="P2"><text:a xlink:type="simple" xlink:href="#__RefHeading___Toc4070_3967327191" text:style-name="Index_20_Link" text:visited-style-name="Index_20_Link">4. Opfattelse af handelspolitik og økonomisk suverænitet<text:tab/>28</text:a></text:p>
          <text:p text:style-name="P3"><text:a xlink:type="simple" xlink:href="#__RefHeading___Toc4072_3967327191" text:style-name="Index_20_Link" text:visited-style-name="Index_20_Link">4.1 Samarbejde i handelsforhandlinger<text:tab/>28</text:a></text:p>
          <text:p text:style-name="P3"><text:a xlink:type="simple" xlink:href="#__RefHeading___Toc4074_3967327191" text:style-name="Index_20_Link" text:visited-style-name="Index_20_Link">4.2 Diversificering af handelsforbindelserne<text:tab/>30</text:a></text:p>
          <text:p text:style-name="P2"><text:a xlink:type="simple" xlink:href="#__RefHeading___Toc4076_3967327191" text:style-name="Index_20_Link" text:visited-style-name="Index_20_Link">5. Opfattelser af EU's største udfordringer<text:tab/>32</text:a></text:p>
          <text:p text:style-name="P3"><text:a xlink:type="simple" xlink:href="#__RefHeading___Toc4078_3967327191" text:style-name="Index_20_Link" text:visited-style-name="Index_20_Link">5.1 Europæernes opfattelse af EU's største udfordringer<text:tab/>32</text:a></text:p>
          <text:p text:style-name="P3"><text:a xlink:type="simple" xlink:href="#__RefHeading___Toc4080_3967327191" text:style-name="Index_20_Link" text:visited-style-name="Index_20_Link">5.2 Prioriteter, som europæerne forventer af EU<text:tab/>36</text:a></text:p>
          <text:p text:style-name="P2"><text:a xlink:type="simple" xlink:href="#__RefHeading___Toc4082_3967327191" text:style-name="Index_20_Link" text:visited-style-name="Index_20_Link">6. EU's sikkerhed og forsvar<text:tab/>39</text:a></text:p>
          <text:p text:style-name="P3"><text:a xlink:type="simple" xlink:href="#__RefHeading___Toc4084_3967327191" text:style-name="Index_20_Link" text:visited-style-name="Index_20_Link">6.1 Opfattet national sikkerhedstrussel og støtte til EU's forsvarsautonomi<text:tab/>39</text:a></text:p>
          <text:p text:style-name="P3"><text:a xlink:type="simple" xlink:href="#__RefHeading___Toc4086_3967327191" text:style-name="Index_20_Link" text:visited-style-name="Index_20_Link">6.2 Tillid til EU med henblik på at styrke sikkerhed og forsvar<text:tab/>42</text:a></text:p>
          <text:p text:style-name="P2"><text:a xlink:type="simple" xlink:href="#__RefHeading___Toc4088_3967327191" text:style-name="Index_20_Link" text:visited-style-name="Index_20_Link">7. Tekniske specifikationer<text:tab/>45</text:a></text:p>
          <text:p text:style-name="P2"><text:a xlink:type="simple" xlink:href="#__RefHeading___Toc4090_3967327191" text:style-name="Index_20_Link" text:visited-style-name="Index_20_Link">8. Spørgeskema<text:tab/>47</text:a></text:p>
        </text:index-body>
      </text:table-of-content>
      <text:p text:style-name="P28"/>
      <text:p text:style-name="P28"/>
      <text:section text:style-name="Sect2" text:name="Section1">
        <text:h text:style-name="P7" text:outline-level="1"><text:bookmark-start text:name="__RefHeading___Toc4046_3967327191"/>Indledning<text:bookmark-end text:name="__RefHeading___Toc4046_3967327191"/></text:h>
        <text:p text:style-name="P28">Den Europæiske Union befinder sig i en periode med betydelig politisk, økonomisk og samfundsmæssig usikkerhed. Sikkerheds- og forsvarsspørgsmål, strategisk autonomi, energipres, konkurrenceevne, demokratisk modstandsdygtighed og desinformation er alle blevet centrale elementer i den offentlige debat om EU's fremtid. Denne sammenhæng afspejles i den seneste Eurobarometer-undersøgelse: 68 % af europæerne er enige i, at deres lands sikkerhed er truet i den nuværende internationale kontekst, en opfattelse, der deles af alle medlemsstater.<text:note text:id="ftn1" text:note-class="footnote"><text:note-citation>1</text:note-citation><text:note-body><text:p text:style-name="Footnote"><text:span text:style-name="T70">Flash Eurobarometer 574, Den Europæiske Union inden for forsvar og rummet, Europa-Kommissionen, GD DEFIS, januar 2026, </text:span><text:a xlink:type="simple" xlink:href="https://europa.eu/eurobarometer/surveys/detail/3652" text:style-name="Internet_20_link" text:visited-style-name="Visited_20_Internet_20_Link"><text:span text:style-name="T70">Den Europæiske Union inden for forsvar og rummet – Eurobarometerundersøgelse</text:span></text:a><text:span text:style-name="T70"> </text:span></text:p></text:note-body></text:note> I den forbindelse giver borgernes opfattelser et vigtigt fingerpeg om, hvordan EU's rolle, styrker og sårbarheder forstås på tværs af medlemsstaterne. En tidligere Flash Eurobarometer-undersøgelse, der blev offentliggjort i september 2025, undersøgte allerede borgernes synspunkter om Den Europæiske Unions fremtid, herunder deres optimisme, deres vurdering af EU's vigtigste styrker og udfordringer og deres forventninger til centrale politiske prioriteter. Resultaterne fremhævede den fortsatte betydning af disse temaer og bekræftede behovet for at overvåge, hvordan den offentlige mening udvikler sig i et miljø i hastig forandring. </text:p>
        <text:p text:style-name="P28">Europa-Kommissionen lancerer derfor en ny Flash Eurobarometer-undersøgelse for at ajourføre og uddybe den tilgængelige dokumentation om borgernes syn på de udfordringer og prioriteter, som Den Europæiske Union står over for i 2026. Undersøgelsen vil måle, hvordan folk i EU-27 opfatter de vigtigste problemer, som Unionen står over for, hvilke områder de mener bør have prioriteret opmærksomhed, og hvordan de ser EU's bredere retning som reaktion på det nuværende og nye pres. Den vil også fastholde et begrænset antal trendindikatorer fra den foregående bølge, hvilket gør det muligt at vurdere ændringer over tid inden for udvalgte centrale emner såsom optimisme med hensyn til EU's fremtid, opfattede styrker og udfordringer, politiske prioriteter, demokrati, økonomisk tillid og sikkerhed. Sideløbende hermed vil spørgeskemaet behandle spørgsmål, der er særligt relevante for den nuværende dagsorden, herunder forsvar, strategisk autonomi, EU's position i verden, energikrisen, innovation, forenkling og desinformation. Resultaterne vil tilvejebringe rettidig og sammenlignelig dokumentation til støtte for Kommissionens strategiske refleksions- og kommunikationsaktiviteter forud for talen om Unionens tilstand i september 2026. </text:p>
        <text:p text:style-name="P28">På vegne af Europa-Kommissionen interviewede Demoscopy den almindelige befolkning i alderen 15 år og derover i alle 27 medlemsstater i Den Europæiske Union (EU). </text:p>
        <text:p text:style-name="P28">Mellem den 19. og 24. juni 2026 blev der gennemført 25 904 interviews ved hjælp af et CAWI (Computer Assisted Web Interviewing), hvor der blev gennemført ca. 1 000 interviews i større lande og 500 interviews i mindre lande (LU, CY, MT). </text:p>
        <text:p text:style-name="P28"/>
        <text:p text:style-name="P8">Bemærkninger</text:p>
        <text:p text:style-name="P58"><text:span text:style-name="T13">▪ </text:span>Undersøgelsesdata vægtes </text:p>
        <text:p text:style-name="P58">▪ Undersøgelsesresultaterne er underlagt stikprøvetolerancer, hvilket betyder, at ikke alle tilsyneladende forskelle mellem lande eller grupper kan være statistisk signifikante. </text:p>
        <text:p text:style-name="P58">▪ Når respondenterne kunne vælge mere end ét svar, kan summen af svarprocenter overstige 100 %. </text:p>
        <text:p text:style-name="P58">▪ I denne rapport henvises der til landene med deres officielle forkortelse som angivet nedenfor</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en</text:p></table:table-cell><table:table-cell table:style-name="Tableau2.A1" office:value-type="string"><text:p text:style-name="P60">FR</text:p></table:table-cell><table:table-cell table:style-name="Tableau2.A1" office:value-type="string"><text:p text:style-name="P60">Frankrig</text:p></table:table-cell><table:table-cell table:style-name="Tableau2.A1" office:value-type="string"><text:p text:style-name="P60">NL</text:p></table:table-cell><table:table-cell table:style-name="Tableau2.A1" office:value-type="string"><text:p text:style-name="P60">Nederlandene</text:p></table:table-cell></table:table-row><table:table-row table:style-name="Tableau2.1"><table:table-cell table:style-name="Tableau2.A1" office:value-type="string"><text:p text:style-name="P60">BG</text:p></table:table-cell><table:table-cell table:style-name="Tableau2.A1" office:value-type="string"><text:p text:style-name="P60">Bulgarien</text:p></table:table-cell><table:table-cell table:style-name="Tableau2.A1" office:value-type="string"><text:p text:style-name="P60">HR</text:p></table:table-cell><table:table-cell table:style-name="Tableau2.A1" office:value-type="string"><text:p text:style-name="P60">Kroatien</text:p></table:table-cell><table:table-cell table:style-name="Tableau2.A1" office:value-type="string"><text:p text:style-name="P60">AT</text:p></table:table-cell><table:table-cell table:style-name="Tableau2.A1" office:value-type="string"><text:p text:style-name="P60">Østrig</text:p></table:table-cell></table:table-row><table:table-row table:style-name="Tableau2.1"><table:table-cell table:style-name="Tableau2.A1" office:value-type="string"><text:p text:style-name="P60">CZ</text:p></table:table-cell><table:table-cell table:style-name="Tableau2.A1" office:value-type="string"><text:p text:style-name="P60">Tjekkiet</text:p></table:table-cell><table:table-cell table:style-name="Tableau2.A1" office:value-type="string"><text:p text:style-name="P60">IT</text:p></table:table-cell><table:table-cell table:style-name="Tableau2.A1" office:value-type="string"><text:p text:style-name="P60">Italien</text:p></table:table-cell><table:table-cell table:style-name="Tableau2.A1" office:value-type="string"><text:p text:style-name="P60">PL</text:p></table:table-cell><table:table-cell table:style-name="Tableau2.A1" office:value-type="string"><text:p text:style-name="P60">Polen</text:p></table:table-cell></table:table-row><table:table-row table:style-name="Tableau2.1"><table:table-cell table:style-name="Tableau2.A1" office:value-type="string"><text:p text:style-name="P60">DK</text:p></table:table-cell><table:table-cell table:style-name="Tableau2.A1" office:value-type="string"><text:p text:style-name="P60">Danmark</text:p></table:table-cell><table:table-cell table:style-name="Tableau2.A1" office:value-type="string"><text:p text:style-name="P60">CY</text:p></table:table-cell><table:table-cell table:style-name="Tableau2.A1" office:value-type="string"><text:p text:style-name="P60">Repræsentant for Cypern*</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Tyskland</text:p></table:table-cell><table:table-cell table:style-name="Tableau2.A1" office:value-type="string"><text:p text:style-name="P60">LV</text:p></table:table-cell><table:table-cell table:style-name="Tableau2.A1" office:value-type="string"><text:p text:style-name="P60">Letland</text:p></table:table-cell><table:table-cell table:style-name="Tableau2.A1" office:value-type="string"><text:p text:style-name="P60">RO</text:p></table:table-cell><table:table-cell table:style-name="Tableau2.A1" office:value-type="string"><text:p text:style-name="P60">Rumænien</text:p></table:table-cell></table:table-row><table:table-row table:style-name="Tableau2.1"><table:table-cell table:style-name="Tableau2.A1" office:value-type="string"><text:p text:style-name="P60">EE</text:p></table:table-cell><table:table-cell table:style-name="Tableau2.A1" office:value-type="string"><text:p text:style-name="P60">Estland</text:p></table:table-cell><table:table-cell table:style-name="Tableau2.A1" office:value-type="string"><text:p text:style-name="P60">LT</text:p></table:table-cell><table:table-cell table:style-name="Tableau2.A1" office:value-type="string"><text:p text:style-name="P60">Litauen</text:p></table:table-cell><table:table-cell table:style-name="Tableau2.A1" office:value-type="string"><text:p text:style-name="P60">Sl</text:p></table:table-cell><table:table-cell table:style-name="Tableau2.A1" office:value-type="string"><text:p text:style-name="P60">Slovenien</text:p></table:table-cell></table:table-row><table:table-row table:style-name="Tableau2.1"><table:table-cell table:style-name="Tableau2.A1" office:value-type="string"><text:p text:style-name="P60">IE</text:p></table:table-cell><table:table-cell table:style-name="Tableau2.A1" office:value-type="string"><text:p text:style-name="P60">Irland</text:p></table:table-cell><table:table-cell table:style-name="Tableau2.A1" office:value-type="string"><text:p text:style-name="P60">LU</text:p></table:table-cell><table:table-cell table:style-name="Tableau2.A1" office:value-type="string"><text:p text:style-name="P60">Luxembourg</text:p></table:table-cell><table:table-cell table:style-name="Tableau2.A1" office:value-type="string"><text:p text:style-name="P60">SK</text:p></table:table-cell><table:table-cell table:style-name="Tableau2.A1" office:value-type="string"><text:p text:style-name="P60">Slovakiet</text:p></table:table-cell></table:table-row><table:table-row table:style-name="Tableau2.1"><table:table-cell table:style-name="Tableau2.A1" office:value-type="string"><text:p text:style-name="P60">EL</text:p></table:table-cell><table:table-cell table:style-name="Tableau2.A1" office:value-type="string"><text:p text:style-name="P60">Grækenland</text:p></table:table-cell><table:table-cell table:style-name="Tableau2.A1" office:value-type="string"><text:p text:style-name="P60">HU</text:p></table:table-cell><table:table-cell table:style-name="Tableau2.A1" office:value-type="string"><text:p text:style-name="P60">Ungarn</text:p></table:table-cell><table:table-cell table:style-name="Tableau2.A1" office:value-type="string"><text:p text:style-name="P60">Fl</text:p></table:table-cell><table:table-cell table:style-name="Tableau2.A1" office:value-type="string"><text:p text:style-name="P60">Finland</text:p></table:table-cell></table:table-row><table:table-row table:style-name="Tableau2.1"><table:table-cell table:style-name="Tableau2.A1" office:value-type="string"><text:p text:style-name="P60">ES</text:p></table:table-cell><table:table-cell table:style-name="Tableau2.A1" office:value-type="string"><text:p text:style-name="P60">Spanien</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verige</text:p></table:table-cell></table:table-row><table:table-row table:style-name="Tableau2.1"><table:table-cell table:style-name="Tableau2.A1" table:number-columns-spanned="6" office:value-type="string"><text:p text:style-name="P60">*Cypern som helhed er en af de 27 EU-medlemsstater. Af praktiske årsager blev der kun gennemført samtaler i den del af landet, der kontrolleres af Republikken Cyperns regering.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De vigtigste resultater <text:bookmark-end text:name="__RefHeading___Toc4048_3967327191"/></text:h>
        <text:p text:style-name="P52">Eksponering og risici, som børn udsættes for på sociale medier </text:p>
        <text:p text:style-name="P59">• 58 % af europæerne stødte på indhold, som de var usikre på var pålideligt i de seneste syv dage, og 57 % stødte på indhold, som de mente var falsk eller vildledende. 42 % mener, at de stødte på indhold, der kan være en del af et udenlandsk forsøg på at påvirke deres mening, en andel, der stiger til 55 % i Estland og 54 % i Letland mod 35 % i Nederlandene og Belgien. </text:p>
        <text:p text:style-name="P59">• Når europæerne står over for mistænkeligt indhold, er de næsten ligeligt fordelt mellem at kontrollere det i forhold til andre kilder (33 %) og simpelthen ignorere det (32 %). Kun 15% rapporterer det til platformen, 15% diskuterer det med venner eller familie, og 5% deler det online. </text:p>
        <text:p text:style-name="P59">• Europæerne går ind for fastere, regelbaserede svar på misinformation: stærkere sanktioner mod ulovligt indhold (44 %) og stærkere platformsregler (40 %) er de to hyppigst valgte foranstaltninger forud for uddannelse og mediekendskab (29 %). </text:p>
        <text:p text:style-name="P59">• Syv ud af ti europæere er bekymrede over de risici, som børn udsættes for online, fra cybermobning eller chikane (71 %) til grooming eller seksuel udnyttelse online (70 %). Et flertal er bekymret over enhver risiko i alle medlemsstater. </text:p>
        <text:p text:style-name="P59">• 63 % af europæerne ønsker bindende regler på EU-plan, der begrænser børns adgang til sociale medier efter alder: 36 % går ind for et direkte forbud under en vis alder, og 27 % går ind for forsinket adgang. Støtten overstiger 50 % i hver medlemsstat. </text:p>
        <text:p text:style-name="P52">Opfattelser af demokrati og retsstatsprincippet </text:p>
        <text:p text:style-name="P59">• Ytringsfrihed (34 %), frie og retfærdige valg (32 %) og respekt for retsstatsprincippet og de grundlæggende rettigheder (31 %) betragtes som de vigtigste søjler i demokratiet i EU. </text:p>
        <text:p text:style-name="P59">• 51 % af europæerne er tilfredse med respekten for retsstatsprincippet i deres eget land mod 47 % på EU-plan (mod 47 % utilfredse). Den nationale tilfredshed varierer fra 91 % i Luxembourg til 29 % i Bulgarien. </text:p>
        <text:p text:style-name="P59">• Ingen form for borgerhandling ud over valg anses for at være effektiv af et flertal: direkte borgerdeltagelse (f.eks. et europæisk borgerinitiativ) topper listen med 46 %, mens det at være medlem af en forening eller NGO anses for at være den mindst effektive foranstaltning (35 %). </text:p>
        <text:p text:style-name="P52">Energikrisen </text:p>
        <text:p text:style-name="P59">• Udvikling af mere kapacitet til vedvarende energi er den vigtigste foranstaltning, som europæerne forbinder med EU's omstilling væk fra fossile brændstoffer, først og fremmest med 35 % og i alt med 56 %, hvilket er et godt stykke foran energieffektivitetsforanstaltninger (40 %) og nukleare løsninger (32 %). </text:p>
        <text:p text:style-name="P59">• I lyset af de stigende energipriser tilpasser europæerne primært deres adfærd frem for at investere i strukturelle løsninger: 31 % reducerede deres samlede elforbrug, og 27 % overvågede deres energiforbrug nøjere sammenlignet med blot 16 %, der investerede i effektive apparater, og 14 %, der installerede vedvarende løsninger. 11 % har slet ikke foretaget sig noget. </text:p>
        <text:p text:style-name="P52">Handel: diversificering og samarbejde på EU-plan </text:p>
        <text:p text:style-name="P59">• 65 % af europæerne er enige i, at EU bør styrke sin økonomiske uafhængighed ved at diversificere sine handelsforbindelser, og 62 % mener, at medlemsstaterne opnår bedre resultater ved at forhandle sammen på EU-plan. Et flertal støtter begge erklæringer i alle medlemsstater. </text:p>
        <text:p text:style-name="P59">• Tillid til EU er den stærkeste drivkraft for støtte: Aftalen om handelssamarbejde på EU-plan er på 72 % blandt dem, der har tillid til EU, mod 49 % blandt dem, der ikke har tillid til EU. </text:p>
        <text:p text:style-name="P52">Opfattelser af EU's største udfordringer og prioriteter </text:p>
        <text:p text:style-name="P59">• Leveomkostningerne (39 %) er fortsat europæernes største bekymring forud for krigen i Ukraine (33 %) og irregulær migration <text:soft-page-break/>(32 %). Siden september 2025 er bekymringen over leveomkostningerne steget (+10 procentpoint), mens bekymringen over krigen i Ukraine er aftaget (-14 procentpoint). </text:p>
        <text:p text:style-name="P59">• På spørgsmålet om, hvad EU bør prioritere, placerer europæerne irregulær migration (25 %) og sikkerhed og forsvar (24 %) lige forud for klimaændringerne (21 %) og krigen i Ukraine (20 %) i en langt tættere grupperet rangordning end for EU's vigtigste udfordringer. </text:p>
        <text:p text:style-name="P52">EU's sikkerhed og forsvar </text:p>
        <text:p text:style-name="P59">• 52 % af europæerne er enige i, at deres lands sikkerhed er truet, hvilket er et fald på 16 procentpoint siden januar 2026. På trods af dette fald er 68 % enige i, at EU bør styrke sin evne til at forsvare sig selv, et flertal i alle medlemsstater. </text:p>
        <text:p text:style-name="P59">• 56 % af europæerne har tillid til, at EU styrker sikkerheden og forsvaret og beskytter sine borgere bedre, hvilket er en stigning på 4 procentpoint siden januar 2026, hvilket er et mindre flertal end støtten til princippet om et selvstændigt EU-forsvar. </text:p>
        <text:p text:style-name="P29"/>
      </text:section>
      <text:p text:style-name="P28"/>
      <text:h text:style-name="P17" text:outline-level="1"><text:bookmark-start text:name="__RefHeading___Toc4050_3967327191"/>1. Eksponering og risici, som børn udsættes for på sociale medier <text:bookmark-end text:name="__RefHeading___Toc4050_3967327191"/></text:h>
      <text:h text:style-name="P19" text:outline-level="2"><text:bookmark-start text:name="__RefHeading___Toc4052_3967327191"/>1.1 Eksponering for og reaktioner på falske og vildledende oplysninger online <text:bookmark-end text:name="__RefHeading___Toc4052_3967327191"/></text:h>
      <text:section text:style-name="Sect2" text:name="Section2">
        <text:p text:style-name="P54">I praksis støder de fleste europæere på indhold af tvivlsom pålidelighed hver uge </text:p>
        <text:p text:style-name="P23"/>
        <text:p text:style-name="P23">I praksis er eksponering for onlineindhold af tvivlsom pålidelighed udbredt. Spørgsmålet vedrørte kun de seneste syv dage, et kort vindue, og alligevel var mere end én ud af to europæere (58 %) stødt på indhold, som de var usikre på, og som var pålideligt, herunder ca. én ud af fem (22 %) dagligt eller næsten dagligt. En lignende andel (57%) var stødt på indhold, de mente var falsk eller vildledende, igen omkring en ud af fem (21%) hver dag eller næsten hver dag. Den opfattede eksponering for udenlandsk indblanding er noget mindre udbredt, men langt fra marginal: 42 % var stødt på indhold, som de mente kunne være en del af et forsøg fra et fremmed land eller en fremmed organisation på at påvirke deres mening. Selv om dette fortsat ligger under 50 %-mærket, er det stadig en meget betydelig andel.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4">22</text:span></text:p></draw:text-box></draw:frame><draw:frame draw:style-name="gr74" draw:text-style-name="P115" svg:width="0.267cm" svg:height="0.302cm" svg:x="1.863cm" svg:y="3.911cm"><draw:text-box><text:p text:style-name="P91"><text:span text:style-name="T94">21</text:span></text:p></draw:text-box></draw:frame><draw:frame draw:style-name="gr72" draw:text-style-name="P115" svg:width="0.269cm" svg:height="0.302cm" svg:x="1.431cm" svg:y="5.747cm"><draw:text-box><text:p text:style-name="P91"><text:span text:style-name="T94">15</text:span></text:p></draw:text-box></draw:frame><draw:frame draw:style-name="gr74" draw:text-style-name="P115" svg:width="0.267cm" svg:height="0.302cm" svg:x="6.107cm" svg:y="2.062cm"><draw:text-box><text:p text:style-name="P91"><text:span text:style-name="T94">36</text:span></text:p></draw:text-box></draw:frame><draw:frame draw:style-name="gr72" draw:text-style-name="P115" svg:width="0.269cm" svg:height="0.302cm" svg:x="5.962cm" svg:y="3.911cm"><draw:text-box><text:p text:style-name="P91"><text:span text:style-name="T94">36</text:span></text:p></draw:text-box></draw:frame><draw:frame draw:style-name="gr72" draw:text-style-name="P115" svg:width="0.269cm" svg:height="0.302cm" svg:x="4.452cm" svg:y="5.747cm"><draw:text-box><text:p text:style-name="P91"><text:span text:style-name="T94">27</text:span></text:p></draw:text-box></draw:frame><draw:frame draw:style-name="gr74" draw:text-style-name="P115" svg:width="0.267cm" svg:height="0.302cm" svg:x="10.353cm" svg:y="2.062cm"><draw:text-box><text:p text:style-name="P91"><text:span text:style-name="T94">23</text:span></text:p></draw:text-box></draw:frame><draw:frame draw:style-name="gr72" draw:text-style-name="P115" svg:width="0.269cm" svg:height="0.302cm" svg:x="10.278cm" svg:y="3.911cm"><draw:text-box><text:p text:style-name="P91"><text:span text:style-name="T94">24</text:span></text:p></draw:text-box></draw:frame><draw:frame draw:style-name="gr74" draw:text-style-name="P115" svg:width="0.267cm" svg:height="0.302cm" svg:x="8.266cm" svg:y="5.747cm"><draw:text-box><text:p text:style-name="P91"><text:span text:style-name="T94">26</text:span></text:p></draw:text-box></draw:frame><draw:frame draw:style-name="gr74" draw:text-style-name="P115" svg:width="0.267cm" svg:height="0.302cm" svg:x="12.725cm" svg:y="2.062cm"><draw:text-box><text:p text:style-name="P91"><text:span text:style-name="T94">10</text:span></text:p></draw:text-box></draw:frame><draw:frame draw:style-name="gr74" draw:text-style-name="P115" svg:width="0.267cm" svg:height="0.302cm" svg:x="12.725cm" svg:y="3.911cm"><draw:text-box><text:p text:style-name="P91"><text:span text:style-name="T94">10</text:span></text:p></draw:text-box></draw:frame><draw:frame draw:style-name="gr73" draw:text-style-name="P115" svg:width="0.246cm" svg:height="0.302cm" svg:x="11.503cm" svg:y="5.747cm"><draw:text-box><text:p text:style-name="P91"><text:span text:style-name="T94">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4">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001cm" svg:height="0.302cm" svg:x="3.188cm" svg:y="0.757cm"><draw:text-box><text:p text:style-name="P91"><text:span text:style-name="T98">Dagligt eller næsten hver dag </text:span></text:p></draw:text-box></draw:frame><draw:polygon draw:style-name="gr278" draw:text-style-name="P135" svg:width="0.129cm" svg:height="0.129cm" svg:x="10.46cm" svg:y="0.805cm" svg:viewBox="0 0 130 130" draw:points="0,130 130,130 130,0 0,0"><text:p/></draw:polygon><draw:frame draw:style-name="gr283" draw:text-style-name="P115" svg:width="1.56cm" svg:height="0.302cm" svg:x="9.044cm" svg:y="0.757cm"><draw:text-box><text:p text:style-name="P91"><text:span text:style-name="T117">Mindre hyppigt</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99">Aldrig</text:span></text:p></draw:text-box></draw:frame><draw:frame draw:style-name="gr84" draw:text-style-name="P115" svg:width="1.299cm" svg:height="0.302cm" svg:x="11.855cm" svg:y="0.757cm"><draw:text-box><text:p text:style-name="P91"><text:span text:style-name="T100">Ved ikke</text:span></text:p></draw:text-box></draw:frame><draw:frame draw:style-name="gr285" draw:text-style-name="P128" svg:width="10.224cm" svg:height="0.336cm" svg:x="0.399cm" svg:y="0.284cm"><draw:text-box><text:p text:style-name="P91"><text:span text:style-name="T109">Q13 </text:span><text:span text:style-name="T110">I de sidste syv dage, hvor ofte har du stødt på oplysninger online, at du ...</text:span></text:p></draw:text-box></draw:frame><draw:frame draw:style-name="gr143" draw:text-style-name="P121" svg:width="0.743cm" svg:height="0.479cm" svg:x="0.002cm" svg:y="0.506cm"><draw:text-box><text:p/></draw:text-box></draw:frame><draw:frame draw:style-name="gr286" draw:text-style-name="P115" svg:width="4.052cm" svg:height="0.302cm" svg:x="0.528cm" svg:y="1.494cm"><draw:text-box><text:p text:style-name="P91"><text:span text:style-name="T95">Jeg var usikker på, om det var pålideligt.</text:span></text:p></draw:text-box></draw:frame><draw:frame draw:style-name="gr287" draw:text-style-name="P115" svg:width="4.095cm" svg:height="0.302cm" svg:x="0.529cm" svg:y="3.357cm"><draw:text-box><text:p text:style-name="P91"><text:span text:style-name="T95">Formodes at være falsk eller vildledende</text:span></text:p></draw:text-box></draw:frame><draw:frame draw:style-name="gr288" draw:text-style-name="P115" svg:width="11.865cm" svg:height="0.503cm" svg:x="0.531cm" svg:y="5.191cm"><draw:text-box><text:p text:style-name="P91"><text:span text:style-name="T95">Antages at have været en del af et forsøg fra et fremmed land eller en fremmed organisation på at påvirke din mening</text:span></text:p></draw:text-box></draw:frame><draw:frame draw:style-name="gr289" draw:text-style-name="P150" svg:width="2.521cm" svg:height="0.287cm" svg:x="6.273cm" svg:y="0.804cm"><draw:text-box><text:p><text:span text:style-name="T129">Flere gange om ugen</text:span></text:p></draw:text-box></draw:frame></draw:g>Tvivl om oplysninger er generel, men opfattet udenlandsk indblanding er højest på den østlige flanke </text:p>
        <text:p text:style-name="P23">Eksponeringshyppigheden varierer i EU, men de lande, der indberetter den hyppigste eksponering, har en tendens til at gøre det på alle tre punkter på én gang. Regelmæssig eksponering, mindst en gang om ugen, for indhold af tvivlsom pålidelighed er højest i de baltiske lande, Kroatien, Grækenland og Rumænien, hvor den varierer fra ca. 65 % til 72 %, og lavest i Frankrig (50 %), Tyskland (52 %), Nederlandene (53 %) og Belgien (54 %). Rangordningen er næsten identisk for indhold, som respondenterne mente var falsk eller vildledende. </text:p>
        <text:p text:style-name="P23">Opfattet eksponering for udenlandsk indblanding skiller sig ud. Her opstår der et klart geografisk mønster, da de lande, der rapporterer om den hyppigste eksponering, er dem på EU's østlige flanke, der er tættest på Rusland. Mindst en gang om ugen støder 55 % af respondenterne i Estland, 54 % i Letland, 52 % i Litauen, 50 % i Rumænien og 49 % i Polen på indhold, som de mener kan være en del af et fremmed lands eller en fremmed organisations forsøg på at påvirke meninger, sammenlignet med et EU-27-gennemsnit på 42 %. Eksponeringen er lavest i Nederlandene og Belgien (begge 35 %), Frankrig (37 %) og Tyskland (38 %). Forskellen er endnu større med hensyn til det modsatte svar: Omkring en ud af fire respondenter i Tyskland og Nederlandene siger, at de aldrig støder på et sådant indhold, mod ca. en ud af otte i de baltiske lande. Flere lande, hvor den generelle tvivl <text:soft-page-break/>om oplysninger er høj, såsom Kroatien og Grækenland, rapporterer ikke desto mindre om en meget lavere opfattet eksponering for udenlandsk indblanding (45 % og 44 %), hvilket tyder på, at bred skepsis over for onlineindhold ikke automatisk udmønter sig i en følelse af bevidst udenlandsk manipulation. </text:p>
        <text:p text:style-name="P23"/>
        <text:p text:style-name="P55">Hyppig eksponering er frem for alt drevet af brug af sociale medier og derfor af alder </text:p>
        <text:p text:style-name="P30">Den måde, hvorpå denne eksponering fordeles, følger en ret ligetil logik: Jo mere en person bruger sociale medier til at holde sig informeret, jo mere sandsynligt er det, at de støder på indhold, de anser for upålidelige. Brug af sociale medier til information er langt den stærkeste faktor. Daglige brugere rapporterer om ugentlig eksponering for indhold med tvivlsom pålidelighed langt oftere end ikkebrugere (63 % mod 34 %), og forskellen er endnu større for opfattet udenlandsk indblanding (48 % mod 17 %, hvor 41 % af ikkebrugere siger, at de aldrig støder på sådant indhold). En alderseffekt er også til stede, selv om den sandsynligvis til dels er forbundet med brug af sociale medier, da yngre mennesker er de tungeste brugere af disse platforme. Respondenter i alderen 15-24 år er mest tilbøjelige til at rapportere hyppig eksponering med 71 % for indhold med tvivlsom pålidelighed og 53 % for formodet udenlandsk indblanding sammenlignet med henholdsvis 51 % og 32 % blandt personer i alderen 55 år og derover. Dette er spejlbilledet af det mønster, der ses for bekymring over de risici, som børn står over for, hvor ældre respondenter skilte sig ud. De andre variable peger i samme retning. Respondenter, der ikke er erhvervsaktive, hvoraf de fleste er pensionerede, er blandt de mindst udsatte (51 % og 32 %), mens køn, uddannelse og bopælsområde kun gør en lille forskel. </text:p>
        <text:p text:style-name="P23"/>
        <text:p text:style-name="P54">Europæerne er splittet mellem at kontrollere mistænkeligt indhold og simpelthen ignorere det </text:p>
        <text:p text:style-name="P31">Når de støder på oplysninger, som de mener kan være falske eller vildledende, er europæerne delt mellem to meget forskellige reaktioner af næsten samme vægt. En tredje kontrollerer oplysningerne ved at sammenligne dem med andre kilder (33 %), mens næsten lige så mange simpelthen ignorerer dem (32 %). Verifikation er derfor den mest almindelige reaktion, men kun med en snæver margen i forhold til tilbagetrækning. De øvrige reaktioner er mindre hyppige: 15% rapporterer indholdet til platformen eller hjemmesiden, og den samme andel (15%) diskuterer det med venner eller familie. Meget få respondenter siger, at de deler det online (5 %), hvilket tyder på, at den aktive spredning af indhold, der menes at være falsk, fortsat er begrænset.</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1">33</text:span></text:p></draw:text-box></draw:frame><draw:frame draw:style-name="gr90" draw:text-style-name="P93" svg:width="0.267cm" svg:height="0.309cm" svg:x="15.106cm" svg:y="2.77cm"><draw:text-box><text:p text:style-name="P91"><text:span text:style-name="T101">32</text:span></text:p></draw:text-box></draw:frame><draw:frame draw:style-name="gr88" draw:text-style-name="P93" svg:width="0.269cm" svg:height="0.309cm" svg:x="11.122cm" svg:y="3.895cm"><draw:text-box><text:p text:style-name="P91"><text:span text:style-name="T101">15</text:span></text:p></draw:text-box></draw:frame><draw:frame draw:style-name="gr88" draw:text-style-name="P93" svg:width="0.269cm" svg:height="0.309cm" svg:x="11.122cm" svg:y="5.015cm"><draw:text-box><text:p text:style-name="P91"><text:span text:style-name="T101">15</text:span></text:p></draw:text-box></draw:frame><draw:frame draw:style-name="gr252" draw:text-style-name="P93" svg:width="0.249cm" svg:height="0.309cm" svg:x="8.779cm" svg:y="6.146cm"><draw:text-box><text:p text:style-name="P91"><text:span text:style-name="T101">5</text:span></text:p></draw:text-box></draw:frame><draw:frame draw:style-name="gr267" draw:text-style-name="P93" svg:width="4.821cm" svg:height="0.309cm" svg:x="2.972cm" svg:y="1.6cm"><draw:text-box><text:p text:style-name="P91"><text:span text:style-name="T102">Tjek det ved at sammenligne med andre kilder</text:span></text:p></draw:text-box></draw:frame><draw:frame draw:style-name="gr268" draw:text-style-name="P93" svg:width="1.163cm" svg:height="0.309cm" svg:x="6.313cm" svg:y="2.743cm"><draw:text-box><text:p text:style-name="P91"><text:span text:style-name="T102">Ignorer det</text:span></text:p></draw:text-box></draw:frame><draw:frame draw:style-name="gr269" draw:text-style-name="P93" svg:width="4.936cm" svg:height="0.309cm" svg:x="3.542cm" svg:y="3.869cm"><draw:text-box><text:p text:style-name="P91"><text:span text:style-name="T102">Rapporter det til platformen eller hjemmesiden</text:span></text:p></draw:text-box></draw:frame><draw:frame draw:style-name="gr270" draw:text-style-name="P93" svg:width="3.35cm" svg:height="0.309cm" svg:x="4.204cm" svg:y="5.029cm"><draw:text-box><text:p text:style-name="P91"><text:span text:style-name="T102">Diskuter det med venner familie</text:span></text:p></draw:text-box></draw:frame><draw:frame draw:style-name="gr271" draw:text-style-name="P93" svg:width="1.507cm" svg:height="0.309cm" svg:x="5.696cm" svg:y="6.172cm"><draw:text-box><text:p text:style-name="P91"><text:span text:style-name="T102">Del det online</text:span></text:p></draw:text-box></draw:frame><draw:frame draw:style-name="gr272" draw:text-style-name="P149" svg:width="14.823cm" svg:height="1.013cm" svg:x="0.912cm" svg:y="0.295cm"><draw:text-box><text:p text:style-name="P91"><text:span text:style-name="T122">Q14 </text:span><text:span text:style-name="T121">Når du støder på oplysninger online, som du mener kan være falske eller vildledende, hvad gør du normalt (Mange svar er mulige) </text:span></text:p><text:p text:style-name="P91"><text:span text:style-name="T121"/></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Balancen mellem kontrol og ignorering varierer meget fra land til land </text:p>
        <text:p text:style-name="P23"/>
        <text:p text:style-name="P23">Selv om kontrol og ignorering næsten er bundet på EU-plan, varierer balancen mellem de to markant fra medlemsstat til medlemsstat. Den andel, der kontrollerer oplysningerne mod andre kilder, er ret stabil, men den andel, der simpelthen ignorerer det, varierer fra omkring en ud af fem til mere end fire ud af ti. Kontrollen er klart fremherskende i Estland (40 % kontrol mod 22 % ignorering) samt i Polen, Østrig og Rumænien, mens ignorering dominerer i Danmark (41 % ignorerer mod 24 % kontrol), Kroatien (44 % ignorerer mod 28 % kontrol), Nederlandene (42 % ignorerer mod 27 %) og Irland (40 % ignorerer mod 27 % kontrol). Tendensen til at rapportere indhold til platformen varierer også fra ca. 10 % i Finland og Letland til mere end 20 % i Portugal, Cypern og Rumænien. </text:p>
        <text:p text:style-name="P23"/>
        <text:p text:style-name="P54">Europæerne prioriterer strengere, regelbaserede foranstaltninger frem for blødere foranstaltninger </text:p>
        <text:p text:style-name="P23">Adspurgt om, hvilke foranstaltninger der bør prioriteres for at mindske de negative virkninger af falske eller vildledende oplysninger online og i stand til at vælge op til to, prioriterer europæerne strengere regelbaserede foranstaltninger. De fire hyppigst valgte er alle af lovgivningsmæssig art og klynger tæt sammen: strengere sanktioner mod ulovligt onlineindhold (44 %), strengere regler for onlineplatforme og sociale medieplatforme (40 %), klar mærkning af AI-genereret eller manipuleret indhold (38 %) og en minimumsaldersgrænse for adgang til sociale medier (37 %). Foranstaltninger, der er afhængige af at give borgerne større indflydelse, falder: 29 % vælger hver især mere uddannelse og mediekendskab og mere uafhængig faktatjek. Næsten ingen mener, at der ikke er behov for yderligere foranstaltninger (3 %), hvilket tyder på et næsten universelt behov for handling. </text:p>
        <text:p text:style-name="P23"/>
        <text:p text:style-name="P24"/>
        <text:p text:style-name="P23"/>
        <text:p text:style-name="P54">Lovgivningsmæssige foranstaltninger fører i næsten alle medlemsstater </text:p>
        <text:p text:style-name="P23">Præferencen for lovgivningsmæssige foranstaltninger findes i hele Den Europæiske Union. Strengere sanktioner mod ulovligt onlineindhold og strengere regler for onlineplatforme og sociale medieplatforme er blandt de hyppigst valgte foranstaltninger i næsten alle medlemsstater. Støtten til strengere sanktioner er størst i Portugal (52 %), Frankrig (50 %) samt Spanien og Rumænien (begge 49 %) og lavest i Letland (31 %). De foranstaltninger, der er afhængige af at styrke borgernes indflydelse, nemlig mere uddannelse og mediekendskab og mere uafhængig faktatjek, rangerer lavere i de fleste lande. Overalt mener kun et lille mindretal, at der ikke er behov for yderligere foranstaltninger.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1">44</text:span></text:p></draw:text-box></draw:frame><draw:frame draw:style-name="gr6" draw:text-style-name="P93" svg:width="0.258cm" svg:height="0.309cm" svg:x="13.891cm" svg:y="-5.775cm"><draw:text-box><text:p text:style-name="P91"><text:span text:style-name="T72">40</text:span></text:p></draw:text-box></draw:frame><draw:frame draw:style-name="gr7" draw:text-style-name="P93" svg:width="0.251cm" svg:height="0.309cm" svg:x="13.559cm" svg:y="-4.98cm"><draw:text-box><text:p text:style-name="P91"><text:span text:style-name="T72">3</text:span></text:p></draw:text-box></draw:frame><draw:frame draw:style-name="gr8" draw:text-style-name="P93" svg:width="0.258cm" svg:height="0.309cm" svg:x="13.395cm" svg:y="-4.2cm"><draw:text-box><text:p text:style-name="P91"><text:span text:style-name="T72">37</text:span></text:p></draw:text-box></draw:frame><draw:frame draw:style-name="gr9" draw:text-style-name="P93" svg:width="0.251cm" svg:height="0.309cm" svg:x="12.072cm" svg:y="-3.405cm"><draw:text-box><text:p text:style-name="P91"><text:span text:style-name="T72">2</text:span></text:p></draw:text-box></draw:frame><draw:frame draw:style-name="gr10" draw:text-style-name="P93" svg:width="0.251cm" svg:height="0.309cm" svg:x="12.072cm" svg:y="-2.611cm"><draw:text-box><text:p text:style-name="P91"><text:span text:style-name="T72">2</text:span></text:p></draw:text-box></draw:frame><draw:frame draw:style-name="gr11" draw:text-style-name="P93" svg:width="0.251cm" svg:height="0.309cm" svg:x="7.772cm" svg:y="-1.817cm"><draw:text-box><text:p text:style-name="P91"><text:span text:style-name="T72">3</text:span></text:p></draw:text-box></draw:frame><draw:frame draw:style-name="gr12" draw:text-style-name="P93" svg:width="0.251cm" svg:height="0.309cm" svg:x="7.772cm" svg:y="-1.036cm"><draw:text-box><text:p text:style-name="P91"><text:span text:style-name="T72">3</text:span></text:p></draw:text-box></draw:frame><draw:frame draw:style-name="gr13" draw:text-style-name="P92" svg:width="5.113cm" svg:height="0.313cm" svg:x="2.068cm" svg:y="-6.56cm"><draw:text-box><text:p text:style-name="P91"><text:span text:style-name="T73">Strengere sanktioner mod ulovligt onlineindhold</text:span></text:p></draw:text-box></draw:frame><draw:frame draw:style-name="gr14" draw:text-style-name="P93" svg:width="6.578cm" svg:height="0.309cm" svg:x="1.651cm" svg:y="-5.775cm"><draw:text-box><text:p text:style-name="P91"><text:span text:style-name="T74">Strengere regler for onlineplatforme og sociale medieplatforme</text:span></text:p></draw:text-box></draw:frame><draw:frame draw:style-name="gr15" draw:text-style-name="P93" svg:width="5.857cm" svg:height="0.309cm" svg:x="1.387cm" svg:y="-4.98cm"><draw:text-box><text:p text:style-name="P91"><text:span text:style-name="T74">Klar mærkning af AI-genereret eller manipuleret indhold</text:span></text:p></draw:text-box></draw:frame><draw:frame draw:style-name="gr16" draw:text-style-name="P93" svg:width="5.197cm" svg:height="0.309cm" svg:x="1.842cm" svg:y="-4.186cm"><draw:text-box><text:p text:style-name="P91"><text:span text:style-name="T74">Minimumsalder for adgang til sociale medier</text:span></text:p></draw:text-box></draw:frame><draw:frame draw:style-name="gr17" draw:text-style-name="P93" svg:width="5.19cm" svg:height="0.309cm" svg:x="2.21cm" svg:y="-3.405cm"><draw:text-box><text:p text:style-name="P91"><text:span text:style-name="T74">Mere uddannelse og mediekendskab for borgerne</text:span></text:p></draw:text-box></draw:frame><draw:frame draw:style-name="gr18" draw:text-style-name="P93" svg:width="5.143cm" svg:height="0.309cm" svg:x="1.9cm" svg:y="-2.611cm"><draw:text-box><text:p text:style-name="P91"><text:span text:style-name="T74">Mere uafhængig faktatjek af onlineindhold</text:span></text:p></draw:text-box></draw:frame><draw:frame draw:style-name="gr19" draw:text-style-name="P93" svg:width="5.01cm" svg:height="0.309cm" svg:x="3.316cm" svg:y="-1.828cm"><draw:text-box><text:p text:style-name="P91"><text:span text:style-name="T74">Der er ikke behov for yderligere foranstaltninger</text:span></text:p></draw:text-box></draw:frame><draw:frame draw:style-name="gr20" draw:text-style-name="P93" svg:width="1.214cm" svg:height="0.309cm" svg:x="5.768cm" svg:y="-1.036cm"><draw:text-box><text:p text:style-name="P91"><text:span text:style-name="T74">Ved ikke</text:span></text:p></draw:text-box></draw:frame><draw:frame draw:style-name="gr21" draw:text-style-name="P94" svg:width="14.87cm" svg:height="0.687cm" svg:x="0.027cm" svg:y="-7.751cm"><draw:text-box><text:p text:style-name="P91"><text:span text:style-name="T75">Hvilke af </text:span><text:span text:style-name="T76">følgende foranstaltninger, om nogen, bør prioriteres for at mindske de negative virkninger af falsk eller vildledende information på online ? </text:span><text:span text:style-name="T77">(Mange svar er mulige, maks.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De risici, som børn står over for online, og deres beskyttelse <text:bookmark-end text:name="__RefHeading___Toc4054_3967327191"/></text:h>
        <text:p text:style-name="P23">En bred og intens bekymring over risiciene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4">3</text:span></text:p></draw:text-box></draw:frame><draw:frame draw:style-name="gr250" draw:text-style-name="P93" svg:width="0.271cm" svg:height="0.309cm" svg:x="3.416cm" svg:y="15.232cm"><draw:text-box><text:p text:style-name="P91"><text:span text:style-name="T128">41</text:span></text:p></draw:text-box></draw:frame><draw:frame draw:style-name="gr249" draw:text-style-name="P115" svg:width="0.248cm" svg:height="0.302cm" svg:x="3.199cm" svg:y="16.152cm"><draw:text-box><text:p text:style-name="P91"><text:span text:style-name="T94">3</text:span></text:p></draw:text-box></draw:frame><draw:frame draw:style-name="gr72" draw:text-style-name="P115" svg:width="0.269cm" svg:height="0.302cm" svg:x="2.912cm" svg:y="17.073cm"><draw:text-box><text:p text:style-name="P91"><text:span text:style-name="T94">34</text:span></text:p></draw:text-box></draw:frame><draw:frame draw:style-name="gr74" draw:text-style-name="P115" svg:width="0.267cm" svg:height="0.302cm" svg:x="2.769cm" svg:y="17.988cm"><draw:text-box><text:p text:style-name="P91"><text:span text:style-name="T94">32</text:span></text:p></draw:text-box></draw:frame><draw:frame draw:style-name="gr249" draw:text-style-name="P115" svg:width="0.248cm" svg:height="0.302cm" svg:x="2.481cm" svg:y="18.922cm"><draw:text-box><text:p text:style-name="P91"><text:span text:style-name="T94">2</text:span></text:p></draw:text-box></draw:frame><draw:frame draw:style-name="gr251" draw:text-style-name="P115" svg:width="0.271cm" svg:height="0.302cm" svg:x="8.38cm" svg:y="14.318cm"><draw:text-box><text:p text:style-name="P91"><text:span text:style-name="T94">32</text:span></text:p></draw:text-box></draw:frame><draw:frame draw:style-name="gr252" draw:text-style-name="P93" svg:width="0.249cm" svg:height="0.309cm" svg:x="8.45cm" svg:y="15.232cm"><draw:text-box><text:p text:style-name="P91"><text:span text:style-name="T128">2</text:span></text:p></draw:text-box></draw:frame><draw:frame draw:style-name="gr74" draw:text-style-name="P115" svg:width="0.267cm" svg:height="0.302cm" svg:x="8.163cm" svg:y="16.152cm"><draw:text-box><text:p text:style-name="P91"><text:span text:style-name="T94">31</text:span></text:p></draw:text-box></draw:frame><draw:frame draw:style-name="gr251" draw:text-style-name="P115" svg:width="0.271cm" svg:height="0.302cm" svg:x="7.875cm" svg:y="17.073cm"><draw:text-box><text:p text:style-name="P91"><text:span text:style-name="T94">35</text:span></text:p></draw:text-box></draw:frame><draw:frame draw:style-name="gr72" draw:text-style-name="P115" svg:width="0.269cm" svg:height="0.302cm" svg:x="7.373cm" svg:y="17.988cm"><draw:text-box><text:p text:style-name="P91"><text:span text:style-name="T94">32</text:span></text:p></draw:text-box></draw:frame><draw:frame draw:style-name="gr74" draw:text-style-name="P115" svg:width="0.267cm" svg:height="0.302cm" svg:x="6.796cm" svg:y="18.922cm"><draw:text-box><text:p text:style-name="P91"><text:span text:style-name="T94">32</text:span></text:p></draw:text-box></draw:frame><draw:frame draw:style-name="gr72" draw:text-style-name="P115" svg:width="0.269cm" svg:height="0.302cm" svg:x="11.759cm" svg:y="14.318cm"><draw:text-box><text:p text:style-name="P91"><text:span text:style-name="T94">15</text:span></text:p></draw:text-box></draw:frame><draw:frame draw:style-name="gr250" draw:text-style-name="P93" svg:width="0.271cm" svg:height="0.309cm" svg:x="11.615cm" svg:y="15.232cm"><draw:text-box><text:p text:style-name="P91"><text:span text:style-name="T128">15</text:span></text:p></draw:text-box></draw:frame><draw:frame draw:style-name="gr251" draw:text-style-name="P115" svg:width="0.271cm" svg:height="0.302cm" svg:x="11.541cm" svg:y="16.152cm"><draw:text-box><text:p text:style-name="P91"><text:span text:style-name="T94">16</text:span></text:p></draw:text-box></draw:frame><draw:frame draw:style-name="gr251" draw:text-style-name="P115" svg:width="0.271cm" svg:height="0.302cm" svg:x="11.541cm" svg:y="17.073cm"><draw:text-box><text:p text:style-name="P91"><text:span text:style-name="T94">16</text:span></text:p></draw:text-box></draw:frame><draw:frame draw:style-name="gr74" draw:text-style-name="P115" svg:width="0.267cm" svg:height="0.302cm" svg:x="11.114cm" svg:y="17.988cm"><draw:text-box><text:p text:style-name="P91"><text:span text:style-name="T94">20</text:span></text:p></draw:text-box></draw:frame><draw:frame draw:style-name="gr74" draw:text-style-name="P115" svg:width="0.267cm" svg:height="0.302cm" svg:x="10.68cm" svg:y="18.922cm"><draw:text-box><text:p text:style-name="P91"><text:span text:style-name="T94">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4">11</text:span></text:p></draw:text-box></draw:frame><draw:frame draw:style-name="gr249" draw:text-style-name="P115" svg:width="0.248cm" svg:height="0.302cm" svg:x="14.469cm" svg:y="14.33cm"><draw:text-box><text:p text:style-name="P91"><text:span text:style-name="T94">6</text:span></text:p></draw:text-box></draw:frame><draw:frame draw:style-name="gr252" draw:text-style-name="P93" svg:width="0.249cm" svg:height="0.309cm" svg:x="14.469cm" svg:y="15.232cm"><draw:text-box><text:p text:style-name="P91"><text:span text:style-name="T128">6</text:span></text:p></draw:text-box></draw:frame><draw:frame draw:style-name="gr140" draw:text-style-name="P115" svg:width="0.244cm" svg:height="0.302cm" svg:x="14.483cm" svg:y="16.152cm"><draw:text-box><text:p text:style-name="P91"><text:span text:style-name="T94">6</text:span></text:p></draw:text-box></draw:frame><draw:frame draw:style-name="gr140" draw:text-style-name="P115" svg:width="0.244cm" svg:height="0.302cm" svg:x="14.483cm" svg:y="17.073cm"><draw:text-box><text:p text:style-name="P91"><text:span text:style-name="T94">6</text:span></text:p></draw:text-box></draw:frame><draw:frame draw:style-name="gr249" draw:text-style-name="P115" svg:width="0.248cm" svg:height="0.302cm" svg:x="14.409cm" svg:y="17.988cm"><draw:text-box><text:p text:style-name="P91"><text:span text:style-name="T94">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4">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685cm" svg:height="0.302cm" svg:x="3.266cm" svg:y="13.462cm"><draw:text-box><text:p text:style-name="P91"><text:span text:style-name="T98">Meget bekymret</text:span></text:p></draw:text-box></draw:frame><draw:polygon draw:style-name="gr83" draw:text-style-name="P135" svg:width="0.142cm" svg:height="0.129cm" svg:x="10.472cm" svg:y="13.515cm" svg:viewBox="0 0 143 130" draw:points="0,130 143,130 143,0 0,0"><text:p/></draw:polygon><draw:frame draw:style-name="gr257" draw:text-style-name="P115" svg:width="2.109cm" svg:height="0.302cm" svg:x="8.142cm" svg:y="13.462cm"><draw:text-box><text:p text:style-name="P91"><text:span text:style-name="T117">Ikke særlig bekymret</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99">Slet ikke berørt</text:span></text:p></draw:text-box></draw:frame><draw:frame draw:style-name="gr259" draw:text-style-name="P115" svg:width="1.153cm" svg:height="0.302cm" svg:x="13.266cm" svg:y="13.462cm"><draw:text-box><text:p text:style-name="P91"><text:span text:style-name="T100">på t kender</text:span></text:p></draw:text-box></draw:frame><draw:frame draw:style-name="gr143" draw:text-style-name="P121" svg:width="0.743cm" svg:height="0.479cm" svg:x="0.116cm" svg:y="13.318cm"><draw:text-box><text:p/></draw:text-box></draw:frame><draw:frame draw:style-name="gr260" draw:text-style-name="P115" svg:width="2.911cm" svg:height="0.302cm" svg:x="0.633cm" svg:y="13.917cm"><draw:text-box><text:p text:style-name="P91"><text:span text:style-name="T95">Cybermobning eller chikane</text:span></text:p></draw:text-box></draw:frame><draw:frame draw:style-name="gr261" draw:text-style-name="P115" svg:width="4.114cm" svg:height="0.302cm" svg:x="0.642cm" svg:y="14.835cm"><draw:text-box><text:p text:style-name="P91"><text:span text:style-name="T95">Online grooming eller seksuel udnyttelse</text:span></text:p></draw:text-box></draw:frame><draw:frame draw:style-name="gr262" draw:text-style-name="P115" svg:width="11.701cm" svg:height="0.302cm" svg:x="0.636cm" svg:y="15.766cm"><draw:text-box><text:p text:style-name="P91"><text:span text:style-name="T95">Eksponering for skadeligt indhold (f.eks. vold, selvskade, ekstremisme, sundhedsskadelig eller kosmetisk rådgivning)</text:span></text:p></draw:text-box></draw:frame><draw:frame draw:style-name="gr263" draw:text-style-name="P115" svg:width="7.212cm" svg:height="0.302cm" svg:x="0.656cm" svg:y="16.683cm"><draw:text-box><text:p text:style-name="P91"><text:span text:style-name="T95">Risici </text:span><text:span text:style-name="T95">for privatlivets fred (f.eks. indsamling af børns personoplysninger)</text:span></text:p></draw:text-box></draw:frame><draw:frame draw:style-name="gr264" draw:text-style-name="P115" svg:width="3.469cm" svg:height="0.302cm" svg:x="0.642cm" svg:y="17.615cm"><draw:text-box><text:p text:style-name="P91"><text:span text:style-name="T95">Rekruttering til ulovlige aktiviteter</text:span></text:p></draw:text-box></draw:frame><draw:frame draw:style-name="gr265" draw:text-style-name="P93" svg:width="2.303cm" svg:height="0.309cm" svg:x="0.649cm" svg:y="18.53cm"><draw:text-box><text:p text:style-name="P91"><text:span text:style-name="T102">Vanedannende design</text:span></text:p></draw:text-box></draw:frame><draw:frame draw:style-name="gr144" draw:text-style-name="P143" svg:width="10.933cm" svg:height="0.586cm" svg:x="0.305cm" svg:y="12.815cm"><draw:text-box><text:p text:style-name="P91"><text:span text:style-name="T109">Q11</text:span><text:span text:style-name="T110"> Hvor bekymret er du over følgende risici, som børn står over for på sociale medier </text:span></text:p></draw:text-box></draw:frame><draw:frame draw:style-name="gr266" draw:text-style-name="P137" svg:width="2.408cm" svg:height="0.302cm" svg:x="5.471cm" svg:y="13.506cm"><draw:text-box><text:p text:style-name="P91"><text:span text:style-name="T118">Til en vis grad bekymret</text:span></text:p></draw:text-box></draw:frame></draw:g>Resultaterne viser, at en meget stor andel af europæerne er bekymrede over de forskellige risici, som børn kan blive udsat for på de sociale medier. For hver af de testede risici siger næsten syv ud af ti respondenter, at de er bekymrede, og de målte niveauer ligger generelt ret tæt på hinanden. Bekymringen er størst for cybermobning eller chikane (71 %) og onlinegrooming eller seksuel udnyttelse (70 %) efterfulgt af eksponering for skadeligt indhold såsom vold, selvskade eller ekstremisme (69 %) og risici for privatlivets fred (69 %). Den er noget lavere, selv om den stadig deles af et klart flertal, for rekruttering til ulovlige aktiviteter (64 %) og platformenes vanedannende design (60 %). Lige så bemærkelsesværdigt er intensiteten af denne bekymring. Andelen af respondenter, der siger, at de er "meget bekymrede" snarere end blot "noget bekymrede", er betydelig. Næsten fire ud af ti europæere er meget bekymrede over grooming eller seksuel udnyttelse online (41 %), cybermobning eller chikane (39 %) og eksponering for skadeligt indhold (38 %). Andelen er noget lavere for datasikkerhedsrisici (34 %), rekruttering til ulovlige aktiviteter (32 %) og vanedannende design (28 %), men den er fortsat høj i absolutte tal. Det er værd at understrege, at dette spørgsmål blev stillet til alle europæere og ikke kun til forældre, hvilket gør bekymringens bredde endnu mere slående. Endelig svarer kun 6-7 % af respondenterne "ved ikke" for en given risiko, hvilket viser, at europæerne let kan tage stilling til disse spørgsmål. </text:p>
        <text:p text:style-name="P23"/>
        <text:p text:style-name="P54">Et flertal er berørt i alle EU-medlemsstater </text:p>
        <text:p text:style-name="P23">I alle medlemsstater er et flertal af respondenterne bekymrede over hver enkelt af de testede risici. Selv i de lande, hvor bekymringen er lavest, f.eks. Belgien, Tyskland, Frankrig, Ungarn og Østrig, er ca. seks ud af ti respondenter bekymrede over hver risiko. Ingen national offentlighed skiller sig derfor ud som stort set ubekymret, og de forskelle, der observeres mellem landene, er frem for alt gradsforskelle. Bekymringen er størst i en række sydlige og østlige medlemsstater, hvoraf de fleste er mindre lande. For så vidt angår eksponering for skadeligt indhold varierer andelen af berørte respondenter fra 63 % i Nederlandene og 64 % i Tyskland og Belgien til 0 % i Irland og 1 % i Portugal og ligger tæt på 0 % i Malta og Cypern. En sammenlignelig spredning findes for onlinegrooming eller seksuel udnyttelse, fra 64 % i Nederlandene til mere end 90 % i Cypern, og for cybermobning eller -chikane, som er den mest udbredte bekymring blandt alle, og som går fra 64 % i Tyskland til 95 % i Malta. Nogle lande skiller sig ud med hensyn til specifikke risici: Bekymringen for rekruttering til ulovlige aktiviteter når f.eks. op på 72 <text:soft-page-break/>% i Rumænien og Slovakiet, hvilket er et godt stykke over EU-27-gennemsnittet på 64 %. På tværs af de seks risici har de nationale niveauer af bekymring tendens til at gå sammen: Hvis respondenterne er mere bekymrede for én risiko, er de normalt også mere bekymrede for de andre. Portugal, Estland, Irland og <text:span text:style-name="T12">Litauen </text:span>ligger over EU-27-gennemsnittet for alle seks risici, mens Frankrig, Tyskland, Belgien og Ungarn ligger under gennemsnittet for hver af dem. Den klareste undtagelse er vanedannende design, som viser den største variation mellem landene, fra 50 % i Frankrig og 52 % i Sverige til 90 % i Malta. Frankrig og Sverige er markant mindre bekymrede over denne risiko end over de andre, mens Slovenien ligger under EU-27-gennemsnittet for de fleste risici, men over det for vanedannende design. Bekymringerne over de mere etablerede farer på internettet, f.eks. grooming eller cybermobning, synes således at være mere ligeligt fordelt i hele Unionen end bekymringen over den måde, hvorpå platforme er udformet til at fastholde børns opmærksomhed. </text:p>
        <text:p text:style-name="P23"/>
        <text:p text:style-name="P54">Alder, langt mere end køn, driver bekymring, med over-55'erne den mest bekymrede </text:p>
        <text:p text:style-name="P32">Bekymringen over de risici, som børn står over for online, er lidt højere blandt kvinder end blandt mænd, selv om forskellen fortsat er beskeden. <text:span text:style-name="T14">W</text:span> varsler er noget mere bekymret end mænd over online grooming eller seksuel udnyttelse (72 % mod 6 %) og over eksponering for skadeligt indhold (70 % mod 6 %) med sammenlignelige forskelle i forhold til de øvrige risici. Den største forskel er alder. Respondenter på 55 år og derover er betydeligt mere bekymrede end yngre, og dette gælder for alle testede risici. For eksempel er 75 % af de 55-årige og derover bekymrede over eksponering for skadeligt indhold, 76 % over onlinegrooming og cybermobning og 75 % over risici for privatlivets fred sammenlignet med henholdsvis 62 %, 64 %, 65 % og 62 % blandt de 25-39-årige. De andre aldersgrupper ligger ret tæt på hinanden. Det er bemærkelsesværdigt, at de 25-39-årige faktisk er den mindst berørte gruppe, selv om denne aldersgruppe sandsynligvis omfatter en stor andel af forældre til små børn. Efter erhverv er respondenter, der ikke er erhvervsaktive, de mest berørte, med ca. 75 % af de fleste risici. Dette resultat er sandsynligvis delvist forvirret med alderen, da denne gruppe i vid udstrækning består af ældre, pensionister. Sammensætningen af husstanden peger i samme retning. Respondenter uden børn under 15 år er mere bekymrede (72 % til 74 % af de fleste risici) end dem, der lever med tre eller flere børn (ca. 60 %). Også her er forskellen i det mindste delvist forbundet med alderseffekten, da ældre respondenter er mindre tilbøjelige til at have små børn, der bor hjemme. </text:p>
        <text:p text:style-name="P23"/>
        <text:p text:style-name="P54">Et klart flertal ønsker bindende regler på EU-plan for at beskytte børn online </text:p>
        <text:p text:style-name="P23"/>
        <text:p text:style-name="P23">På spørgsmålet om, hvilke foranstaltninger EU bør træffe for at styrke beskyttelsen af børn online, går europæerne klart ind for bindende regler på EU-plan. De to muligheder, der omfatter EU-regler, vælges af 63 % af respondenterne: 36 % vil få EU til at vedtage regler, der forhindrer udbydere af sociale medier i at tilbyde deres tjenester til børn under en vis alder, og yderligere 27 % vil kræve, at udbyderne forsinker børns adgang til visse usikre platforme under en vis alder. Langt færre respondenter henvender sig til andre tilgange: 15 % vil prioritere en styrkelse af de ressourcer, der er afsat til retshåndhævelse, og kun 13 % vil overlade sagen til forældre og skoler uden yderligere foranstaltninger på EU-plan. </text:p>
        <text:p text:style-name="P23">Kun 4 % mener, at der ikke er behov for yderligere foranstaltninger, og 5 % gav ikke udtryk for deres holdning.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0">4 %</text:span></text:p></draw:text-box></draw:frame><draw:frame draw:style-name="gr117" draw:text-style-name="P119" svg:width="0.743cm" svg:height="0.479cm" svg:x="0.025cm" svg:y="1.251cm"><draw:text-box><text:p/></draw:text-box></draw:frame><draw:frame draw:style-name="gr241" draw:text-style-name="P143" svg:width="14.881cm" svg:height="1.414cm" svg:x="0.037cm" svg:y="0.002cm"><draw:text-box><text:p text:style-name="P91"><text:span text:style-name="T121">Q</text:span><text:span text:style-name="T122"> 12</text:span> <text:span text:style-name="T121">Forordningen om digitale tjenester kræver, at onlineplatforme beskytter børn bedre mod skader, som f.eks. kan skyldes cybermobning, grooming, eksponering for voldeligt/ekstremistisk materiale, vanedannende design eller såkaldte kaninhuller. For yderligere at styrke beskyttelsen af børn online, hvilke af følgende foranstaltninger mener du, at EU bør træffe? </text:span></text:p></draw:text-box></draw:frame><draw:frame draw:style-name="gr242" draw:text-style-name="P143" svg:width="2.197cm" svg:height="1.031cm" svg:x="4.447cm" svg:y="1.258cm"><draw:text-box><text:p text:style-name="P91"><text:span text:style-name="T120">Der er ikke behov for yderligere foranstaltninger</text:span></text:p></draw:text-box></draw:frame><draw:frame draw:style-name="gr242" draw:text-style-name="P143" svg:width="1.678cm" svg:height="0.772cm" svg:x="7.04cm" svg:y="1.231cm"><draw:text-box><text:p text:style-name="P91"><text:span text:style-name="T123">Ved ikke 5 %</text:span></text:p></draw:text-box></draw:frame><draw:frame draw:style-name="gr243" draw:text-style-name="P143" svg:width="3.758cm" svg:height="1.29cm" svg:x="1.912cm" svg:y="2.193cm"><draw:text-box><text:p text:style-name="P91"><text:span text:style-name="T124">Overlad det til forældre og skoler at forvalte børns onlinesikkerhed uden yderligere foranstaltninger på EU-plan 13 %</text:span></text:p></draw:text-box></draw:frame><draw:frame draw:style-name="gr243" draw:text-style-name="P143" svg:width="3.83cm" svg:height="1.29cm" svg:x="9.534cm" svg:y="2.35cm"><draw:text-box><text:p text:style-name="P91"><text:span text:style-name="T125">Vedtage regler på EU-plan, der forbyder udbydere af sociale medier at tilbyde deres tjenester til børn under en vis alder 36 %</text:span></text:p></draw:text-box></draw:frame><draw:frame draw:style-name="gr244" draw:text-style-name="P145" svg:width="2.781cm" svg:height="1.031cm" svg:x="2.186cm" svg:y="5.107cm"><draw:text-box><text:p text:style-name="P144"><text:span text:style-name="T126">Styrke de ressourcer, der afsættes til retshåndhævelse 15 %</text:span></text:p></draw:text-box></draw:frame><draw:frame draw:style-name="gr245" draw:text-style-name="P147" svg:width="4.705cm" svg:height="1.518cm" svg:x="9.021cm" svg:y="6.44cm"><draw:text-box><text:p text:style-name="P146"><text:span text:style-name="T127">Vedtage regler på EU-plan, der forpligter udbydere af sociale medier til at udsætte adgangen til visse usikre sociale medier for børn under en vis alder 27</text:span> år</text:p></draw:text-box></draw:frame></draw:g></text:p>
        <text:p text:style-name="P54">Støtten til EU's regler deles overalt med skarpere forskelle med hensyn til et direkte forbud </text:p>
        <text:p text:style-name="P23">Foretrækkelsen af regler på EU-plan deles af et flertal i alle medlemsstater. Samlet set bakkes de to muligheder, der omfatter EU-regler, op af mindst et flertal overalt, fra 54 % i Østrig til omkring 70 % eller mere i flere sydlige og østlige lande såsom Grækenland (74 %) samt Portugal og Rumænien (begge 72 %). Der er derfor bred enighed om at støtte EU's indsats for at beskytte børn online i hele Den Europæiske Union. Der er dog større forskelle med hensyn til muligheden for et direkte forbud, dvs. EU-regler, der forhindrer udbydere af sociale medier i at tilbyde deres tjenester til børn under en vis alder. Denne mulighed spænder fra 27 % i Østrig og 28 % i Tyskland til 44 % i Irland, Portugal, Rumænien, Slovakiet og Bulgarien og op til 49 % i Grækenland. Kontrasten afspejler en forskel i det foretrukne instrument snarere end i det samlede støtteniveau. I nogle lande hælder holdningen til et direkte forbud, som i Grækenland (49 % mod 25 % for forsinket adgang), Irland (44 % mod 19 %) og Bulgarien (44 % mod 23 %). I andre lande går den ind for en mere gradueret tilgang baseret på forsinket adgang, f.eks. i Estland (41 % for forsinkelse mod 30 % for et forbud) og Slovenien (39 % mod 30 %). </text:p>
        <text:p text:style-name="P23"/>
        <text:p text:style-name="P54">Støtten til et direkte forbud vokser med alderen og blandt dem, der er længst væk fra sociale medier </text:p>
        <text:p text:style-name="P31">Støtten til EU-regler er stabil på tværs af sociale grupper og ligger på mellem ca. 56 % og 69 % i næsten alle grupper, hvilket bekræfter den konsensus, der allerede er opnået mellem landene på individuelt plan. Ligesom med landene er der forskelle med hensyn til valget af instrument og frem for alt med hensyn til støtte til et direkte forbud. Denne støtte stiger støt med alderen fra 29 % blandt respondenter i alderen 15-24 år til 43 % blandt dem på 55 år og derover. Ældre respondenter er også mindre tilbøjelige til at overlade sagen til forældre og skoler (11 % mod 18 % af de yngste). Den skarpeste kontrast vedrører imidlertid brugen af sociale medier: ikke-brugere er mest tilhængere af et direkte forbud (46 %) og mindst tilbøjelige til at overlade det til forældre og skoler (6 %), mens jo mere en person bruger sociale medier til information, jo mere hælder de til forsinket adgang snarere end forbud. Tilstedeværelsen af børn styrker aldersmønstret. Respondenter uden børn under 15 år går mere ind for et direkte forbud (39 %) end dem, der bor med tre eller flere børn (29 %), som hælder noget mere til forsinket adgang. Køn, uddannelse og bopælsområde gør derimod kun en lille forskel. </text:p>
        <text:h text:style-name="P17" text:outline-level="1"><text:bookmark-start text:name="__RefHeading___Toc4056_3967327191"/>2. Opfattelser af demokrati og retsstatsprincippet <text:bookmark-end text:name="__RefHeading___Toc4056_3967327191"/></text:h>
        <text:h text:style-name="P19" text:outline-level="2"><text:bookmark-start text:name="__RefHeading___Toc4058_3967327191"/>2.1 Identifikation af demokratiets søjler <text:bookmark-end text:name="__RefHeading___Toc4058_3967327191"/></text:h>
        <text:p text:style-name="P54">Når det drejer sig om at identificere demokratiets søjler i EU, kommer ytringsfriheden i første række </text:p>
        <text:p text:style-name="P54"/>
        <text:p text:style-name="P31">Næsten en tredjedel af europæerne identificerer ytringsfriheden (34 %) som det vigtigste element i et demokratisk samfund efterfulgt af frie og retfærdige valg (32 %) og respekt for retsstatsprincippet og beskyttelse af grundlæggende rettigheder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1">34</text:span></text:p></draw:text-box></draw:frame><draw:frame draw:style-name="gr72" draw:text-style-name="P115" svg:width="0.269cm" svg:height="0.302cm" svg:x="14.092cm" svg:y="9.292cm"><draw:text-box><text:p text:style-name="P91"><text:span text:style-name="T98">32</text:span></text:p></draw:text-box></draw:frame><draw:frame draw:style-name="gr74" draw:text-style-name="P115" svg:width="0.267cm" svg:height="0.302cm" svg:x="13.887cm" svg:y="9.756cm"><draw:text-box><text:p text:style-name="P91"><text:span text:style-name="T98">31</text:span></text:p></draw:text-box></draw:frame><draw:frame draw:style-name="gr140" draw:text-style-name="P115" svg:width="0.244cm" svg:height="0.302cm" svg:x="13.284cm" svg:y="10.222cm"><draw:text-box><text:p text:style-name="P91"><text:span text:style-name="T98">2</text:span></text:p></draw:text-box></draw:frame><draw:frame draw:style-name="gr72" draw:text-style-name="P115" svg:width="0.269cm" svg:height="0.302cm" svg:x="12.878cm" svg:y="10.677cm"><draw:text-box><text:p text:style-name="P91"><text:span text:style-name="T98">26</text:span></text:p></draw:text-box></draw:frame><draw:frame draw:style-name="gr72" draw:text-style-name="P115" svg:width="0.269cm" svg:height="0.302cm" svg:x="12.878cm" svg:y="11.143cm"><draw:text-box><text:p text:style-name="P91"><text:span text:style-name="T98">26</text:span></text:p></draw:text-box></draw:frame><draw:frame draw:style-name="gr72" draw:text-style-name="P115" svg:width="0.269cm" svg:height="0.302cm" svg:x="12.07cm" svg:y="11.607cm"><draw:text-box><text:p text:style-name="P91"><text:span text:style-name="T98">22</text:span></text:p></draw:text-box></draw:frame><draw:frame draw:style-name="gr88" draw:text-style-name="P93" svg:width="0.269cm" svg:height="0.309cm" svg:x="11.869cm" svg:y="12.07cm"><draw:text-box><text:p text:style-name="P91"><text:span text:style-name="T101">21</text:span></text:p></draw:text-box></draw:frame><draw:frame draw:style-name="gr72" draw:text-style-name="P115" svg:width="0.269cm" svg:height="0.302cm" svg:x="10.455cm" svg:y="12.54cm"><draw:text-box><text:p text:style-name="P91"><text:span text:style-name="T98">14</text:span></text:p></draw:text-box></draw:frame><draw:frame draw:style-name="gr72" draw:text-style-name="P115" svg:width="0.269cm" svg:height="0.302cm" svg:x="9.85cm" svg:y="13.004cm"><draw:text-box><text:p text:style-name="P91"><text:span text:style-name="T98">11</text:span></text:p></draw:text-box></draw:frame><draw:frame draw:style-name="gr73" draw:text-style-name="P115" svg:width="0.246cm" svg:height="0.302cm" svg:x="7.83cm" svg:y="13.469cm"><draw:text-box><text:p text:style-name="P91"><text:span text:style-name="T98">1</text:span></text:p></draw:text-box></draw:frame><draw:frame draw:style-name="gr73" draw:text-style-name="P115" svg:width="0.246cm" svg:height="0.302cm" svg:x="7.83cm" svg:y="13.924cm"><draw:text-box><text:p text:style-name="P91"><text:span text:style-name="T98">1</text:span></text:p></draw:text-box></draw:frame><draw:frame draw:style-name="gr73" draw:text-style-name="P115" svg:width="0.246cm" svg:height="0.302cm" svg:x="8.031cm" svg:y="14.388cm"><draw:text-box><text:p text:style-name="P91"><text:span text:style-name="T98">2</text:span></text:p></draw:text-box></draw:frame><draw:frame draw:style-name="gr217" draw:text-style-name="P118" svg:width="3.162cm" svg:height="0.309cm" svg:x="4.26cm" svg:y="8.784cm"><draw:text-box><text:p text:style-name="P117"><text:span text:style-name="T102">Ytringsfrihed</text:span></text:p></draw:text-box></draw:frame><draw:frame draw:style-name="gr218" draw:text-style-name="P122" svg:width="2.257cm" svg:height="0.302cm" svg:x="5.119cm" svg:y="9.254cm"><draw:text-box><text:p text:style-name="P117"><text:span text:style-name="T95">Frie og retfærdige valg</text:span></text:p></draw:text-box></draw:frame><draw:frame draw:style-name="gr219" draw:text-style-name="P122" svg:width="8.115cm" svg:height="0.302cm" svg:x="0.94cm" svg:y="9.717cm"><draw:text-box><text:p text:style-name="P117"><text:span text:style-name="T95">Overholdelse af retsstatsprincippet og beskyttelse af grundlæggende rettigheder</text:span></text:p></draw:text-box></draw:frame><draw:frame draw:style-name="gr220" draw:text-style-name="P122" svg:width="2.68cm" svg:height="0.302cm" svg:x="5.417cm" svg:y="10.183cm"><draw:text-box><text:p text:style-name="P117"><text:span text:style-name="T95">Bekæmpelse af korruption</text:span></text:p></draw:text-box></draw:frame><draw:frame draw:style-name="gr221" draw:text-style-name="P122" svg:width="3.319cm" svg:height="0.302cm" svg:x="4.105cm" svg:y="10.651cm"><draw:text-box><text:p text:style-name="P117"><text:span text:style-name="T95">Et uafhængigt retssystem</text:span></text:p></draw:text-box></draw:frame><draw:frame draw:style-name="gr222" draw:text-style-name="P122" svg:width="5.405cm" svg:height="0.302cm" svg:x="2.205cm" svg:y="11.116cm"><draw:text-box><text:p text:style-name="P117"><text:span text:style-name="T95">De politiske lederes gennemsigtighed og ansvarlighed</text:span></text:p></draw:text-box></draw:frame><draw:frame draw:style-name="gr223" draw:text-style-name="P122" svg:width="7.12cm" svg:height="0.302cm" svg:x="0.279cm" svg:y="11.582cm"><draw:text-box><text:p text:style-name="P117"><text:span text:style-name="T95">Borgerne kan deltage i den offentlige debat og beslutningstagning</text:span></text:p></draw:text-box></draw:frame><draw:frame draw:style-name="gr224" draw:text-style-name="P118" svg:width="4.296cm" svg:height="0.309cm" svg:x="3.21cm" svg:y="12.044cm"><draw:text-box><text:p text:style-name="P117"><text:span text:style-name="T102">Mediernes frihed og uafhængighed</text:span></text:p></draw:text-box></draw:frame><draw:frame draw:style-name="gr225" draw:text-style-name="P122" svg:width="3.915cm" svg:height="0.302cm" svg:x="3.858cm" svg:y="12.501cm"><draw:text-box><text:p text:style-name="P117"><text:span text:style-name="T95">Respekt for mindretallenes rettigheder</text:span></text:p></draw:text-box></draw:frame><draw:frame draw:style-name="gr226" draw:text-style-name="P122" svg:width="6.003cm" svg:height="0.302cm" svg:x="2.131cm" svg:y="12.967cm"><draw:text-box><text:p text:style-name="P117"><text:span text:style-name="T95">En stærk opposition, der er i stand til at kritisere regeringen</text:span></text:p></draw:text-box></draw:frame><draw:frame draw:style-name="gr227" draw:text-style-name="P122" svg:width="1.544cm" svg:height="0.302cm" svg:x="6.615cm" svg:y="13.413cm"><draw:text-box><text:p text:style-name="P117"><text:span text:style-name="T95">I andre tilfælde</text:span></text:p></draw:text-box></draw:frame><draw:frame draw:style-name="gr228" draw:text-style-name="P122" svg:width="0.565cm" svg:height="0.302cm" svg:x="6.794cm" svg:y="13.898cm"><draw:text-box><text:p text:style-name="P117"><text:span text:style-name="T95">Ingen</text:span></text:p></draw:text-box></draw:frame><draw:frame draw:style-name="gr229" draw:text-style-name="P122" svg:width="1.243cm" svg:height="0.302cm" svg:x="6.167cm" svg:y="14.364cm"><draw:text-box><text:p text:style-name="P117"><text:span text:style-name="T95">Ved ikke</text:span></text:p></draw:text-box></draw:frame><draw:frame draw:style-name="gr230" draw:text-style-name="P128" svg:width="11.219cm" svg:height="0.336cm" svg:x="0.067cm" svg:y="7.823cm"><draw:text-box><text:p text:style-name="P91"><text:span text:style-name="T109">Q3 </text:span><text:span text:style-name="T110">Hvilke af følgende er efter din mening de vigtigste elementer i et demokratisk samfund?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Selv om de grundlæggende demokratiske frihedsrettigheder er langt den største bekymring for borgerne, indtager bekæmpelsen af korruption og institutionernes uafhængighed også en fremtrædende plads: bekæmpelse af korruption (28 %), retssystemets uafhængighed (26 %), de politiske lederes gennemsigtighed og ansvarlighed (26 %). </text:p>
        <text:p text:style-name="P31">Disse elementer ligger et godt stykke forud for spørgsmål vedrørende demokratisk pluralisme og civilsamfundets råderum: borgernes deltagelse i den offentlige debat og beslutningstagning (22 %) samt mediernes frihed og uafhængighed (21 %). </text:p>
        <text:p text:style-name="P31">Mindretals rettigheder (14 %) og politisk opposition (11 %) nævnes langt sjældnere. </text:p>
        <text:p text:style-name="P31"/>
        <text:p text:style-name="P54">Synspunkterne for, hvad der er vigtigst i et demokrati, varierer fra medlemsstat til medlemsstat. </text:p>
        <text:p text:style-name="P31">Ytringsfriheden er det mest citerede element på EU-plan, men dens fremtrædende plads varierer i Den Europæiske Union: Den har tendens til at være fremherskende i den nordvestlige del af landet, f.eks. i Nederlandene (45 %), Danmark (44 %) og Sverige (41 %). Frie og retfærdige valg nævnes hyppigst af <text:span text:style-name="T14">Letland</text:span> (43 %), Rumænien (42 %) og <text:span text:style-name="T14">Litauen </text:span>(41 %). </text:p>
        <text:p text:style-name="P31">På den anden side vejer korruption tungere i syd og øst: I Bulgarien mener 50 % af respondenterne, at bekæmpelse af korruption er det vigtigste element i et demokrati, som ligger langt over EU-gennemsnittet (28 %). Tilsvarende høje andele findes i Portugal (46 %), Kroatien (44 %) og Grækenland (42 %). </text:p>
        <text:p text:style-name="P33">Respekten for mindretallenes rettigheder og den stærke modstand mod at kritisere regeringen er ret lav i alle medlemsstater og overstiger ikke henholdsvis 22 % (Luxembourg for mindretallenes rettigheder) og 21 % (Malta for oppositionen).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Hvilke af følgende er efter din mening de vigtigste elementer i et demokratisk samfund?</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sis: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Ytringsfrihed/ytringsfrihed</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Frie og retfærdige valg</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Overholdelse af retsstatsprincippet og beskyttelse af grundlæggende rettigheder</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Bekæmpelse af korruption</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Et uafhængigt retssystem</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De politiske lederes gennemsigtighed og ansvarlighed</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Mediernes frihed og uafhængighed</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Borgerne kan deltage i den offentlige debat og beslutningstagning</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spekt for mindretallenes rettigheder</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En stærk opposition, der er i stand til at kritisere regeringen</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ciodemografiske data afslører en markant generationskløft i, hvordan de europæiske borgere opfatter demokratiet </text:p>
        <text:p text:style-name="P35">Respondenter på 55 år og derover udviser en stærkere <text:span text:style-name="T1">holdning</text:span> til retsstatens institutionelle søjler: De er mere tilbøjelige til at nævne frie og retfærdige valg (38 % sammenlignet med 26 % blandt de 15-24-årige), respekt og grundlæggende rettigheder (38 % sammenlignet med 24 %), et uafhængigt retssystem (33 % sammenlignet med 18 %) og bekæmpelse af korruption (30 % sammenlignet med 21 %). </text:p>
        <text:p text:style-name="P35">Omvendt går de yngre generationer ind for en mere deltagelsesbaseret og inklusiv opfattelse af demokrati, idet de lægger større vægt på respekten for mindretals rettigheder (20 % blandt 15-24-årige sammenlignet med kun 11 % blandt personer på 55 år og derover) og på borgernes evne til at deltage i den offentlige debat (24 % sammenlignet med 21 %). </text:p>
        <text:p text:style-name="P31">Den samme vægt på institutionel integritet findes også blandt borgere, der er mere kritiske over for EU's nuværende funktion: dem, der er utilfredse med overholdelsen af retsstatsprincippet i EU, er mere tilbøjelige til at rangere bekæmpelse af korruption (31 % sammenlignet med 25 % blandt dem, der er tilfredse). </text:p>
        <text:p text:style-name="P31"/>
        <text:h text:style-name="P20" text:outline-level="2"><text:bookmark-start text:name="__RefHeading___Toc4060_3967327191"/>2.2 Blandet tilfredshed med retsstatsprincippet på nationalt plan og EU-plan <text:bookmark-end text:name="__RefHeading___Toc4060_3967327191"/></text:h>
        <text:p text:style-name="P54">Europæerne er uenige om respekten for retsstatsprincippet, navnlig på EU-plan </text:p>
        <text:p text:style-name="P31">Et lille flertal af europæerne er tilfredse med respekten for retsstatsprincippet i deres eget land (51 %, herunder 17 %, der er meget tilfredse, og 34 %, der er temmelig tilfredse), sammenlignet med 44 %, der er utilfredse (27 % er temmelig utilfredse og 17 % meget utilfredse). </text:p>
        <text:p text:style-name="P31">Udtalelserne er mere ligeligt fordelt på EU-plan: 47 % af europæerne er tilfredse med respekten for retsstatsprincippet i EU (11 % meget tilfredse, 36 % temmelig tilfredse) mod en ligelig andel på 47 %, der er utilfredse (28 % temmelig utilfredse, 19 % meget utilfredse), hvilket tyder på, at borgerne er noget mere kritiske over for retsstatsprincippet på EU-plan end i deres eget land.</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4">17</text:span></text:p></draw:text-box></draw:frame><draw:frame draw:style-name="gr74" draw:text-style-name="P115" svg:width="0.267cm" svg:height="0.302cm" svg:x="1.349cm" svg:y="5.424cm"><draw:text-box><text:p text:style-name="P91"><text:span text:style-name="T94">11</text:span></text:p></draw:text-box></draw:frame><draw:frame draw:style-name="gr74" draw:text-style-name="P115" svg:width="0.267cm" svg:height="0.302cm" svg:x="5.442cm" svg:y="2.868cm"><draw:text-box><text:p text:style-name="P91"><text:span text:style-name="T94">34</text:span></text:p></draw:text-box></draw:frame><draw:frame draw:style-name="gr72" draw:text-style-name="P115" svg:width="0.269cm" svg:height="0.302cm" svg:x="4.724cm" svg:y="5.424cm"><draw:text-box><text:p text:style-name="P91"><text:span text:style-name="T94">36</text:span></text:p></draw:text-box></draw:frame><draw:frame draw:style-name="gr72" draw:text-style-name="P115" svg:width="0.269cm" svg:height="0.302cm" svg:x="9.82cm" svg:y="2.868cm"><draw:text-box><text:p text:style-name="P91"><text:span text:style-name="T94">27</text:span></text:p></draw:text-box></draw:frame><draw:frame draw:style-name="gr140" draw:text-style-name="P115" svg:width="0.244cm" svg:height="0.302cm" svg:x="9.32cm" svg:y="5.424cm"><draw:text-box><text:p text:style-name="P91"><text:span text:style-name="T94">2</text:span></text:p></draw:text-box></draw:frame><draw:frame draw:style-name="gr72" draw:text-style-name="P115" svg:width="0.269cm" svg:height="0.302cm" svg:x="12.98cm" svg:y="2.868cm"><draw:text-box><text:p text:style-name="P91"><text:span text:style-name="T94">17</text:span></text:p></draw:text-box></draw:frame><draw:frame draw:style-name="gr73" draw:text-style-name="P115" svg:width="0.246cm" svg:height="0.302cm" svg:x="12.691cm" svg:y="5.424cm"><draw:text-box><text:p text:style-name="P91"><text:span text:style-name="T94">1</text:span></text:p></draw:text-box></draw:frame><draw:frame draw:style-name="gr140" draw:text-style-name="P115" svg:width="0.244cm" svg:height="0.302cm" svg:x="14.623cm" svg:y="2.868cm"><draw:text-box><text:p text:style-name="P91"><text:span text:style-name="T94">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4">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426cm" svg:height="0.302cm" svg:x="3.397cm" svg:y="1.15cm"><draw:text-box><text:p text:style-name="P91"><text:span text:style-name="T98">Meget tilfreds</text:span></text:p></draw:text-box></draw:frame><draw:polygon draw:style-name="gr85" draw:text-style-name="P136" svg:width="0.142cm" svg:height="0.129cm" svg:x="11.873cm" svg:y="1.195cm" svg:viewBox="0 0 143 130" draw:points="0,130 143,130 143,0 0,0"><text:p/></draw:polygon><draw:frame draw:style-name="gr211" draw:text-style-name="P115" svg:width="1.65cm" svg:height="0.302cm" svg:x="9.869cm" svg:y="1.15cm"><draw:text-box><text:p text:style-name="P91"><text:span text:style-name="T99">Meget utilfreds</text:span></text:p></draw:text-box></draw:frame><draw:frame draw:style-name="gr84" draw:text-style-name="P115" svg:width="1.299cm" svg:height="0.302cm" svg:x="12.076cm" svg:y="1.15cm"><draw:text-box><text:p text:style-name="P91"><text:span text:style-name="T100">Ved ikke</text:span></text:p></draw:text-box></draw:frame><draw:frame draw:style-name="gr212" draw:text-style-name="P115" svg:width="1.729cm" svg:height="0.302cm" svg:x="0.794cm" svg:y="2.182cm"><draw:text-box><text:p text:style-name="P91"><text:span text:style-name="T95">(Vores land)</text:span></text:p></draw:text-box></draw:frame><draw:frame draw:style-name="gr213" draw:text-style-name="P115" svg:width="0.713cm" svg:height="0.302cm" svg:x="0.794cm" svg:y="4.75cm"><draw:text-box><text:p text:style-name="P91"><text:span text:style-name="T95">EU's</text:span></text:p></draw:text-box></draw:frame><draw:frame draw:style-name="gr214" draw:text-style-name="P128" svg:width="10.083cm" svg:height="0.336cm" svg:x="0.157cm" svg:y="0.213cm"><draw:text-box><text:p text:style-name="P91"><text:span text:style-name="T109">Q4 </text:span><text:span text:style-name="T110">Overordnet set, hvor tilfreds eller utilfreds er du med respekten for retsstatsprincippet i </text:span></text:p></draw:text-box></draw:frame><draw:frame draw:style-name="gr143" draw:text-style-name="P121" svg:width="0.743cm" svg:height="0.479cm" svg:x="0.157cm" svg:y="1.173cm"><draw:text-box><text:p/></draw:text-box></draw:frame><draw:frame draw:style-name="gr215" draw:text-style-name="P137" svg:width="1.579cm" svg:height="0.302cm" svg:x="5.426cm" svg:y="1.127cm"><draw:text-box><text:p text:style-name="P91"><text:span text:style-name="T118">Snarere tilfreds</text:span></text:p></draw:text-box></draw:frame><draw:frame draw:style-name="gr216" draw:text-style-name="P138" svg:width="1.865cm" svg:height="0.302cm" svg:x="7.475cm" svg:y="1.106cm"><draw:text-box><text:p text:style-name="P91"><text:span text:style-name="T119">Snarere utilfreds</text:span></text:p></draw:text-box></draw:frame></draw:g></text:p>
        <text:p text:style-name="P54">Respekten for retsstatsprincippet deler medlemsstaterne dybt </text:p>
        <text:p text:style-name="P23">De europæiske borgere er stærkt splittede med hensyn til deres opfattelse af retsstatsprincippet i deres eget land. Mindre medlemsstater skiller sig ud med særligt positive synspunkter: Luxembourg (91 % var generelt tilfredse: 54 % meget tilfredse, 37 % temmelig tilfredse), Malta (88 %: 46 % meget tilfredse, 42 % temmelig tilfredse) og Cypern (67 %: 37 % er meget tilfredse, 30 % er temmelig tilfredse) rapporterer alle om en høj grad af tillid til deres nationale retsstat. Danmark (71 % tilfredse: 43 % meget tilfredse, 28 % temmelig tilfredse) og Estland (70 %: 32 % er meget tilfredse, 38 % er temmelig tilfredse) udviser også en bemærkelsesværdig positiv opfattelse. Disse fem lande skiller sig ud på grund af deres særligt høje andel af borgere, der er "meget tilfredse" (henholdsvis 54 %, 46 %, 37 %, 43 % og 32 %), et niveau, der ikke er nået andre steder i EU, hvor denne andel ikke overstiger 21 % (Østrig, Litauen). </text:p>
        <text:p text:style-name="P23">I den anden ende af spektret var Bulgarien (29 % tilfredse samlet set: 12 % meget tilfredse, 17 % temmelig tilfredse, mod 66 % utilfredse), Kroatien (32 % tilfredse: 8 % var meget tilfredse, 24 % var temmelig tilfredse, mod 63 % var utilfredse) og Grækenland (35 % var tilfredse: 13 % er meget tilfredse, 22 % er temmelig tilfredse, mod 62 % er utilfredse) melder om den laveste grad af tillid til retsstatsprincippet i deres eget land. </text:p>
        <text:p text:style-name="P24"/>
        <text:p text:style-name="P23">Samlet set varierer den samlede tilfredshed fra 1 % i <text:span text:style-name="T2">L</text:span> uxembourg til 2 % i Bulgarien, hvilket illustrerer, hvor forskelligt retsstatsprincippet opleves fra medlemsstat til medlemsstat.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78">Q4 Samlet set, hvor tilfreds eller utilfreds er du med respekten for retsstatsprincippet i...</text:span></text:p></draw:text-box></draw:frame><draw:frame draw:style-name="gr24" draw:text-style-name="P98" svg:width="3.365cm" svg:height="0.622cm" svg:x="14.196cm" svg:y="0.194cm"><draw:text-box><text:p text:style-name="P96"><text:span text:style-name="T79">"(vores land)"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622cm" svg:x="0.607cm" svg:y="0.778cm"><draw:text-box><text:p text:style-name="P96"><text:span text:style-name="T78">Meget tilfreds</text:span></text:p></draw:text-box></draw:frame><draw:frame draw:style-name="gr23" draw:text-style-name="P97" svg:width="2.724cm" svg:height="0.992cm" svg:x="3.881cm" svg:y="0.75cm"><draw:text-box><text:p text:style-name="P96"><text:span text:style-name="T78">Snarere tilfreds</text:span></text:p></draw:text-box></draw:frame><draw:frame draw:style-name="gr24" draw:text-style-name="P97" svg:width="3.225cm" svg:height="0.622cm" svg:x="7.52cm" svg:y="0.803cm"><draw:text-box><text:p text:style-name="P96"><text:span text:style-name="T78">Snarere utilfreds</text:span></text:p></draw:text-box></draw:frame><draw:frame draw:style-name="gr27" draw:text-style-name="P97" svg:width="3.446cm" svg:height="0.638cm" svg:x="11.667cm" svg:y="0.764cm"><draw:text-box><text:p text:style-name="P96"><text:span text:style-name="T78">Meget utilfreds</text:span></text:p></draw:text-box></draw:frame><draw:frame draw:style-name="gr24" draw:text-style-name="P97" svg:width="2.172cm" svg:height="0.622cm" svg:x="15.48cm" svg:y="0.778cm"><draw:text-box><text:p text:style-name="P96"><text:span text:style-name="T78">Ved ikke</text:span></text:p></draw:text-box></draw:frame></draw:g></draw:g></text:p>
        <text:p text:style-name="P56">Tilfredsheden med retsstatsprincippet på nationalt plan og EU-plan har tendens til at nærme sig hinanden </text:p>
        <text:p text:style-name="P36">Tilfredsheden med respekten for retsstatsprincippet på EU-plan afspejler stort set det nationale billede, om end med en bemærkelsesværdig konvergenseffekt. Luxembourg (84 %) og Malta (83 %) er fortsat langt de mest tilfredse, efterfulgt af Cypern (68 %), Litauen (67 %) og Estland (66 %), mens Kroatien (40 %), Frankrig (39 %), Grækenland og Bulgarien (38 % hver) rapporterer de laveste niveauer af tilfredshed, idet Grækenland (24 %) og Bulgarien (21 %) også har de højeste andele af borgere, der er "meget utilfredse".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625cm" svg:x="0.002cm" svg:y="1.425cm"><draw:text-box><text:p text:style-name="P96"><text:span text:style-name="T78">Q4 Samlet set, hvor tilfreds eller utilfreds er du med respekten for retsstatsprincippet i...</text:span></text:p></draw:text-box></draw:frame><draw:frame draw:style-name="gr49" draw:text-style-name="P98" svg:width="3.366cm" svg:height="0.623cm" svg:x="13.697cm" svg:y="1.349cm"><draw:text-box><text:p text:style-name="P96"><text:span text:style-name="T79">2. EU's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623cm" svg:x="0.32cm" svg:y="2.037cm"><draw:text-box><text:p text:style-name="P96"><text:span text:style-name="T78">Meget tilfreds</text:span></text:p></draw:text-box></draw:frame><draw:frame draw:style-name="gr209" draw:text-style-name="P97" svg:width="2.726cm" svg:height="0.994cm" svg:x="3.593cm" svg:y="2.01cm"><draw:text-box><text:p text:style-name="P96"><text:span text:style-name="T78">Snarere tilfreds</text:span></text:p></draw:text-box></draw:frame><draw:frame draw:style-name="gr49" draw:text-style-name="P97" svg:width="3.225cm" svg:height="0.623cm" svg:x="7.232cm" svg:y="2.063cm"><draw:text-box><text:p text:style-name="P96"><text:span text:style-name="T78">Snarere utilfreds</text:span></text:p></draw:text-box></draw:frame><draw:frame draw:style-name="gr66" draw:text-style-name="P97" svg:width="3.446cm" svg:height="0.639cm" svg:x="11.381cm" svg:y="2.023cm"><draw:text-box><text:p text:style-name="P96"><text:span text:style-name="T78">Meget utilfreds</text:span></text:p></draw:text-box></draw:frame><draw:frame draw:style-name="gr49" draw:text-style-name="P97" svg:width="2.17cm" svg:height="0.623cm" svg:x="15.194cm" svg:y="2.037cm"><draw:text-box><text:p text:style-name="P96"><text:span text:style-name="T78">Ved ikke</text:span></text:p></draw:text-box></draw:frame></draw:g></draw:g>En sammenligning af disse resultater med tilfredshed på nationalt plan viser et konvergerende mønster: De lande, der er mest tilfredse med retsstatsprincippet i deres eget land, har en tendens til at være noget mindre tilfredse med det på EU-plan (Luxembourg: 91 % på nationalt plan mod 84 % for EU's vedkommende Malta: 88 % mod 83 % Danmark: 71 % mod 61 %), mens de lande, der er mest kritiske over for deres egen nationale retsstat, synes at være forholdsvis mere tilfredse med EU's (Bulgarien: 29 % på nationalt plan mod 38 % for EU's vedkommende Kroatien: 32 % mod 40 % Grækenland: 35 % mod 38 %), hvilket tyder på, at EU i disse lande opfattes som en noget mere betryggende reference. </text:p>
        <text:p text:style-name="P36"/>
        <text:p text:style-name="P56">En kontrast til det mønster, der er observeret med hensyn til den opfattede betydning af retsstatsprincippet i deres land </text:p>
        <text:p text:style-name="P23">Tilfredsheden med respekten for retsstatsprincippet varierer også efter sociodemografisk profil. Mænd (54%) rapporterer lidt højere tilfredshed end kvinder (vs. 49%). Alder viser et ikke-lineært, U-formet mønster: Tilfredsheden er størst blandt de 15-24-årige (56 %), falder støt til det laveste niveau blandt de 40-54-årige (49 %), inden den igen stiger blandt de 55-årige og derover (52 %). Dette står i kontrast til det mønster, der blev observeret med hensyn til den opfattede betydning af retsstatsprincippet (tredje kvartal), hvor ældre respondenter var mest tilbøjelige til at se det som et centralt demokratisk princip. Selvstændige respondenter skiller sig ud som den mest tilfredse erhvervsgruppe (58 %), foran ansatte (50 %), manuelle arbejdstagere (52 %) og dem, der ikke arbejder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89">(Vores land) Tilfredsstillet i alt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4">% efter erhverv:</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281cm" svg:height="0.285cm" svg:x="5.565cm" svg:y="0.997cm"><draw:text-box><text:p text:style-name="P91"><text:span text:style-name="T84">% efter alder:</text:span></text:p></draw:text-box></draw:frame><draw:frame draw:style-name="gr37" draw:text-style-name="P105" svg:width="0.267cm" svg:height="0.285cm" svg:x="7.488cm" svg:y="1.655cm"><draw:text-box><text:p text:style-name="P91"><text:span text:style-name="T84">56</text:span></text:p></draw:text-box></draw:frame><draw:frame draw:style-name="gr39" draw:text-style-name="P105" svg:width="0.269cm" svg:height="0.285cm" svg:x="7.352cm" svg:y="2.334cm"><draw:text-box><text:p text:style-name="P91"><text:span text:style-name="T84">51</text:span></text:p></draw:text-box></draw:frame><draw:frame draw:style-name="gr38" draw:text-style-name="P105" svg:width="0.23cm" svg:height="0.285cm" svg:x="7.299cm" svg:y="2.999cm"><draw:text-box><text:p text:style-name="P91"><text:span text:style-name="T84">4</text:span></text:p></draw:text-box></draw:frame><draw:frame draw:style-name="gr37" draw:text-style-name="P105" svg:width="0.267cm" svg:height="0.285cm" svg:x="7.38cm" svg:y="3.666cm"><draw:text-box><text:p text:style-name="P91"><text:span text:style-name="T84">52</text:span></text:p></draw:text-box></draw:frame><draw:frame draw:style-name="gr40" draw:text-style-name="P105" svg:width="0.611cm" svg:height="0.285cm" svg:x="5.142cm" svg:y="1.641cm"><draw:text-box><text:p text:style-name="P91"><text:span text:style-name="T85">15-24</text:span></text:p></draw:text-box></draw:frame><draw:frame draw:style-name="gr40" draw:text-style-name="P105" svg:width="0.611cm" svg:height="0.285cm" svg:x="5.142cm" svg:y="2.321cm"><draw:text-box><text:p text:style-name="P91"><text:span text:style-name="T85">25-39</text:span></text:p></draw:text-box></draw:frame><draw:frame draw:style-name="gr40" draw:text-style-name="P105" svg:width="0.611cm" svg:height="0.285cm" svg:x="5.142cm" svg:y="2.986cm"><draw:text-box><text:p text:style-name="P91"><text:span text:style-name="T85">40-54</text:span></text:p></draw:text-box></draw:frame><draw:frame draw:style-name="gr203" draw:text-style-name="P105" svg:width="0.322cm" svg:height="0.285cm" svg:x="5.327cm" svg:y="3.653cm"><draw:text-box><text:p text:style-name="P91"><text:span text:style-name="T85">55</text:span></text:p></draw:text-box></draw:frame><draw:frame draw:style-name="gr204" draw:text-style-name="P93" svg:width="9.623cm" svg:height="0.309cm" svg:x="0.002cm" svg:y="0.36cm"><draw:text-box><text:p text:style-name="P91"><text:span text:style-name="T102">Spg. 4 </text:span><text:span text:style-name="T116">Overordnet set, hvor tilfreds eller utilfreds er du med respekten for retsstatsprincippet i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4">5</text:span></text:p></draw:text-box></draw:frame><draw:frame draw:style-name="gr37" draw:text-style-name="P105" svg:width="0.267cm" svg:height="0.285cm" svg:x="12.561cm" svg:y="2.334cm"><draw:text-box><text:p text:style-name="P91"><text:span text:style-name="T84">50</text:span></text:p></draw:text-box></draw:frame><draw:frame draw:style-name="gr39" draw:text-style-name="P105" svg:width="0.269cm" svg:height="0.285cm" svg:x="12.609cm" svg:y="2.999cm"><draw:text-box><text:p text:style-name="P91"><text:span text:style-name="T84">52</text:span></text:p></draw:text-box></draw:frame><draw:frame draw:style-name="gr37" draw:text-style-name="P105" svg:width="0.267cm" svg:height="0.285cm" svg:x="12.586cm" svg:y="3.666cm"><draw:text-box><text:p text:style-name="P91"><text:span text:style-name="T84">51</text:span></text:p></draw:text-box></draw:frame><draw:frame draw:style-name="gr43" draw:text-style-name="P105" svg:width="2.795cm" svg:height="0.285cm" svg:x="9.746cm" svg:y="1.641cm"><draw:text-box><text:p text:style-name="P91"><text:span text:style-name="T85">Selvstændig erhvervsdrivende</text:span></text:p></draw:text-box></draw:frame><draw:frame draw:style-name="gr36" draw:text-style-name="P105" svg:width="1.228cm" svg:height="0.285cm" svg:x="10.158cm" svg:y="2.321cm"><draw:text-box><text:p text:style-name="P91"><text:span text:style-name="T85">Medarbejder</text:span></text:p></draw:text-box></draw:frame><draw:frame draw:style-name="gr44" draw:text-style-name="P105" svg:width="1.916cm" svg:height="0.285cm" svg:x="9.666cm" svg:y="2.986cm"><draw:text-box><text:p text:style-name="P91"><text:span text:style-name="T85">Manuelt arbejdende</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5">Virker ikke</text:span></text:p></draw:text-box></draw:frame><draw:frame draw:style-name="gr37" draw:text-style-name="P105" svg:width="0.267cm" svg:height="0.285cm" svg:x="2.877cm" svg:y="1.985cm"><draw:text-box><text:p text:style-name="P91"><text:span text:style-name="T84">54</text:span></text:p></draw:text-box></draw:frame><draw:frame draw:style-name="gr207" draw:text-style-name="P105" svg:width="0.232cm" svg:height="0.285cm" svg:x="2.77cm" svg:y="3.318cm"><draw:text-box><text:p text:style-name="P91"><text:span text:style-name="T84">4</text:span></text:p></draw:text-box></draw:frame><draw:frame draw:style-name="gr182" draw:text-style-name="P105" svg:width="0.551cm" svg:height="0.285cm" svg:x="0.939cm" svg:y="1.972cm"><draw:text-box><text:p text:style-name="P91"><text:span text:style-name="T85">Mand</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5">Kvinde</text:span></text:p></draw:text-box></draw:frame><draw:frame draw:style-name="gr184" draw:text-style-name="P105" svg:width="1.299cm" svg:height="0.285cm" svg:x="1.044cm" svg:y="0.997cm"><draw:text-box><text:p text:style-name="P91"><text:span text:style-name="T84">% efter køn:</text:span></text:p></draw:text-box></draw:frame></draw:g></text:p>
        <text:h text:style-name="P20" text:outline-level="2"><text:bookmark-start text:name="__RefHeading___Toc4062_3967327191"/>2.3 skepsis over for borgernes indsats for at påvirke EU's beslutningstagning <text:bookmark-end text:name="__RefHeading___Toc4062_3967327191"/></text:h>
        <text:p text:style-name="P54">Europæerne rangerer borgerinitiativer og kollektive tiltag som de mest effektive måder at påvirke EU på ud over at stemme </text:p>
        <text:p text:style-name="P23">Deltagelse i mere direkte former for borgerdeltagelse, f.eks. et europæisk <text:span text:style-name="T17">borgerinitiativ,</text:span> anses for at være den mest effektive<text:span text:style-name="T12"> foranstaltning</text:span> (46 % i alt: 12 % meget effektiv, 34 % ret effektiv), efterfulgt af deltagelse i politiske bevægelser, partier eller fagforeninger (42 % i alt effektiv: 11% meget effektiv, 31% temmelig effektiv). Alligevel mener næsten halvdelen af europæerne, at disse to foranstaltninger ikke er effektive (henholdsvis 42 % og 47 %). </text:p>
        <text:p text:style-name="P23"/>
        <text:p text:style-name="P23">Boykot eller køb af visse produkter af politiske, etiske eller miljømæssige årsager og deltagelse i en demonstration eller en anden form for græsrodsbevægelse betragtes som effektiv af en tilsvarende andel af respondenterne (37 % i alt effektiv for begge), mens det at være medlem af en forening eller en ikkestatslig organisation betragtes som den mindst effektive foranstaltning (35 % i alt effektiv: 9 % meget effektiv, 26 % ret effektiv), og den, der oftest anses for ikke at være effektiv overhovedet (53 % i alt ikke effektiv, herunder 19 % "slet ikke effektiv"). </text:p>
        <text:p text:style-name="P23">Generelt opfattes mere kollektive former for engagement, borgerinitiativer, politiske bevægelser, partier og fagforeninger som mere effektive end individuelle eller forbrugerbaserede tiltag såsom boykot eller associativ inddragelse.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4">12</text:span></text:p></draw:text-box></draw:frame><draw:frame draw:style-name="gr177" draw:text-style-name="P129" svg:width="0.267cm" svg:height="0.304cm" svg:x="1.213cm" svg:y="2.981cm"><draw:text-box><text:p text:style-name="P91"><text:span text:style-name="T112">11</text:span></text:p></draw:text-box></draw:frame><draw:frame draw:style-name="gr74" draw:text-style-name="P115" svg:width="0.267cm" svg:height="0.302cm" svg:x="1.213cm" svg:y="4.094cm"><draw:text-box><text:p text:style-name="P91"><text:span text:style-name="T94">11</text:span></text:p></draw:text-box></draw:frame><draw:frame draw:style-name="gr72" draw:text-style-name="P115" svg:width="0.269cm" svg:height="0.302cm" svg:x="1.141cm" svg:y="5.192cm"><draw:text-box><text:p text:style-name="P91"><text:span text:style-name="T94">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4">34</text:span></text:p></draw:text-box></draw:frame><draw:frame draw:style-name="gr177" draw:text-style-name="P129" svg:width="0.267cm" svg:height="0.304cm" svg:x="4.228cm" svg:y="2.981cm"><draw:text-box><text:p text:style-name="P91"><text:span text:style-name="T112">31</text:span></text:p></draw:text-box></draw:frame><draw:frame draw:style-name="gr74" draw:text-style-name="P115" svg:width="0.267cm" svg:height="0.302cm" svg:x="3.87cm" svg:y="4.094cm"><draw:text-box><text:p text:style-name="P91"><text:span text:style-name="T94">26</text:span></text:p></draw:text-box></draw:frame><draw:frame draw:style-name="gr72" draw:text-style-name="P115" svg:width="0.269cm" svg:height="0.302cm" svg:x="3.799cm" svg:y="5.192cm"><draw:text-box><text:p text:style-name="P91"><text:span text:style-name="T94">27</text:span></text:p></draw:text-box></draw:frame><draw:frame draw:style-name="gr72" draw:text-style-name="P115" svg:width="0.269cm" svg:height="0.302cm" svg:x="3.582cm" svg:y="6.287cm"><draw:text-box><text:p text:style-name="P91"><text:span text:style-name="T94">26</text:span></text:p></draw:text-box></draw:frame><draw:frame draw:style-name="gr74" draw:text-style-name="P115" svg:width="0.267cm" svg:height="0.302cm" svg:x="8.968cm" svg:y="1.888cm"><draw:text-box><text:p text:style-name="P91"><text:span text:style-name="T94">27</text:span></text:p></draw:text-box></draw:frame><draw:frame draw:style-name="gr177" draw:text-style-name="P129" svg:width="0.267cm" svg:height="0.304cm" svg:x="8.609cm" svg:y="2.981cm"><draw:text-box><text:p text:style-name="P91"><text:span text:style-name="T112">30</text:span></text:p></draw:text-box></draw:frame><draw:frame draw:style-name="gr74" draw:text-style-name="P115" svg:width="0.267cm" svg:height="0.302cm" svg:x="8.034cm" svg:y="4.094cm"><draw:text-box><text:p text:style-name="P91"><text:span text:style-name="T94">32</text:span></text:p></draw:text-box></draw:frame><draw:frame draw:style-name="gr74" draw:text-style-name="P115" svg:width="0.267cm" svg:height="0.302cm" svg:x="8.107cm" svg:y="5.192cm"><draw:text-box><text:p text:style-name="P91"><text:span text:style-name="T94">33</text:span></text:p></draw:text-box></draw:frame><draw:frame draw:style-name="gr74" draw:text-style-name="P115" svg:width="0.267cm" svg:height="0.302cm" svg:x="7.892cm" svg:y="6.287cm"><draw:text-box><text:p text:style-name="P91"><text:span text:style-name="T94">34</text:span></text:p></draw:text-box></draw:frame><draw:frame draw:style-name="gr74" draw:text-style-name="P115" svg:width="0.267cm" svg:height="0.302cm" svg:x="11.984cm" svg:y="1.888cm"><draw:text-box><text:p text:style-name="P91"><text:span text:style-name="T94">15</text:span></text:p></draw:text-box></draw:frame><draw:frame draw:style-name="gr177" draw:text-style-name="P129" svg:width="0.267cm" svg:height="0.304cm" svg:x="11.984cm" svg:y="2.981cm"><draw:text-box><text:p text:style-name="P91"><text:span text:style-name="T112">17</text:span></text:p></draw:text-box></draw:frame><draw:frame draw:style-name="gr72" draw:text-style-name="P115" svg:width="0.269cm" svg:height="0.302cm" svg:x="11.767cm" svg:y="4.094cm"><draw:text-box><text:p text:style-name="P91"><text:span text:style-name="T94">20</text:span></text:p></draw:text-box></draw:frame><draw:frame draw:style-name="gr74" draw:text-style-name="P115" svg:width="0.267cm" svg:height="0.302cm" svg:x="11.911cm" svg:y="5.192cm"><draw:text-box><text:p text:style-name="P91"><text:span text:style-name="T94">20</text:span></text:p></draw:text-box></draw:frame><draw:frame draw:style-name="gr140" draw:text-style-name="P115" svg:width="0.244cm" svg:height="0.302cm" svg:x="11.696cm" svg:y="6.287cm"><draw:text-box><text:p text:style-name="P91"><text:span text:style-name="T94">1</text:span></text:p></draw:text-box></draw:frame><draw:frame draw:style-name="gr74" draw:text-style-name="P115" svg:width="0.267cm" svg:height="0.302cm" svg:x="13.91cm" svg:y="1.888cm"><draw:text-box><text:p text:style-name="P91"><text:span text:style-name="T94">12</text:span></text:p></draw:text-box></draw:frame><draw:frame draw:style-name="gr177" draw:text-style-name="P129" svg:width="0.267cm" svg:height="0.304cm" svg:x="13.982cm" svg:y="3.006cm"><draw:text-box><text:p text:style-name="P91"><text:span text:style-name="T112">11</text:span></text:p></draw:text-box></draw:frame><draw:frame draw:style-name="gr74" draw:text-style-name="P115" svg:width="0.267cm" svg:height="0.302cm" svg:x="13.995cm" svg:y="4.094cm"><draw:text-box><text:p text:style-name="P91"><text:span text:style-name="T94">11</text:span></text:p></draw:text-box></draw:frame><draw:frame draw:style-name="gr74" draw:text-style-name="P115" svg:width="0.267cm" svg:height="0.302cm" svg:x="14.067cm" svg:y="5.192cm"><draw:text-box><text:p text:style-name="P91"><text:span text:style-name="T94">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4">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472cm" svg:height="0.302cm" svg:x="3.212cm" svg:y="1.018cm"><draw:text-box><text:p text:style-name="P91"><text:span text:style-name="T98">Meget effektiv</text:span></text:p></draw:text-box></draw:frame><draw:polygon draw:style-name="gr83" draw:text-style-name="P109" svg:width="0.13cm" svg:height="0.128cm" svg:x="9.352cm" svg:y="0.994cm" svg:viewBox="0 0 131 129" draw:points="0,129 131,129 131,0 0,0"><text:p/></draw:polygon><draw:frame draw:style-name="gr192" draw:text-style-name="P115" svg:width="1.895cm" svg:height="0.302cm" svg:x="7.195cm" svg:y="0.944cm"><draw:text-box><text:p text:style-name="P91"><text:span text:style-name="T117">Ikke særlig effektiv</text:span></text:p></draw:text-box></draw:frame><draw:polygon draw:style-name="gr85" draw:text-style-name="P110" svg:width="0.129cm" svg:height="0.128cm" svg:x="11.752cm" svg:y="0.994cm" svg:viewBox="0 0 130 129" draw:points="0,129 130,129 130,0 0,0"><text:p/></draw:polygon><draw:frame draw:style-name="gr193" draw:text-style-name="P115" svg:width="1.86cm" svg:height="0.302cm" svg:x="9.544cm" svg:y="0.944cm"><draw:text-box><text:p text:style-name="P91"><text:span text:style-name="T99">Slet ikke effektiv</text:span></text:p></draw:text-box></draw:frame><draw:frame draw:style-name="gr145" draw:text-style-name="P115" svg:width="1.297cm" svg:height="0.302cm" svg:x="11.949cm" svg:y="0.944cm"><draw:text-box><text:p text:style-name="P91"><text:span text:style-name="T100">Ved ikke</text:span></text:p></draw:text-box></draw:frame><draw:frame draw:style-name="gr194" draw:text-style-name="P115" svg:width="5.721cm" svg:height="0.302cm" svg:x="0.616cm" svg:y="2.57cm"><draw:text-box><text:p text:style-name="P91"><text:span text:style-name="T95">Deltage i politiske bevægelser, partier eller fagforeninger</text:span></text:p></draw:text-box></draw:frame><draw:frame draw:style-name="gr195" draw:text-style-name="P115" svg:width="9.231cm" svg:height="0.302cm" svg:x="0.608cm" svg:y="1.45cm"><draw:text-box><text:p text:style-name="P91"><text:span text:style-name="T95">Deltage i mere direkte former for borgerdeltagelse såsom et europæisk borgerinitiativ</text:span></text:p></draw:text-box></draw:frame><draw:frame draw:style-name="gr196" draw:text-style-name="P115" svg:width="7.875cm" svg:height="0.302cm" svg:x="0.647cm" svg:y="3.655cm"><draw:text-box><text:p text:style-name="P91"><text:span text:style-name="T95">Boykot eller køb visse produkter af politiske, etiske eller miljømæssige årsager</text:span></text:p></draw:text-box></draw:frame><draw:frame draw:style-name="gr197" draw:text-style-name="P129" svg:width="7.296cm" svg:height="0.304cm" svg:x="0.653cm" svg:y="4.749cm"><draw:text-box><text:p text:style-name="P91"><text:span text:style-name="T115">Deltage i en demonstration eller en anden form for græsrodsbevægelse</text:span></text:p></draw:text-box></draw:frame><draw:frame draw:style-name="gr198" draw:text-style-name="P115" svg:width="6.822cm" svg:height="0.302cm" svg:x="0.67cm" svg:y="5.874cm"><draw:text-box><text:p text:style-name="P91"><text:span text:style-name="T95">være medlem af en forening eller en ikke-statslig organisation</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9">S5 </text:span><text:span text:style-name="T110">For hver af følgende handlinger skal du fortælle mig, om du mener, at det er effektivt eller ej med hensyn til at påvirke den politiske beslutningstagning på EU-plan efter valget </text:span></text:p></draw:text-box></draw:frame><draw:frame draw:style-name="gr200" draw:text-style-name="P115" svg:width="1.962cm" svg:height="0.302cm" svg:x="5.098cm" svg:y="0.902cm"><draw:text-box><text:p text:style-name="P91"><text:span text:style-name="T98">Forholdsvis effektiv</text:span></text:p></draw:text-box></draw:frame></draw:g></text:p>
        <text:p text:style-name="P54">Tilliden til borgernes indsats varierer meget fra medlemsstat til medlemsstat </text:p>
        <text:p text:style-name="P23">Når man ser på resultaterne på landeniveau, skiller Malta, Luxembourg og Cypern sig konsekvent ud som de medlemsstater, der har størst tillid til effektiviteten af borgernes indsats, på tværs af alle fem testede former for engagement, ofte med en stor margen i forhold til EU-27-gennemsnittet. 84 % af de maltesiske og 81 % af de luxembourgske respondenter mener f.eks., at det er effektivt at være medlem af en forening eller NGO, sammenlignet med kun 35 % på EU-plan. Dette afspejler det mønster, der er observeret for tilfredshed med retsstatsprincippet, hvor de samme tre lande også lå højest, hvilket tyder på et bredere klima af institutionel og samfundsmæssig tillid i disse medlemsstater. I den anden ende af spektret ligger Frankrig på eller nær bunden for de fleste former for engagement, der testes, herunder politiske bevægelser, partier eller fagforeninger (32 %, den laveste andel i EU) og deltagelse i demonstrationer eller græsrodsbevægelser (29 %, næstlaveste). </text:p>
        <text:p text:style-name="P23"/>
        <text:p text:style-name="P54">Yngre mennesker er mere tilbøjelige til at mene, at deltagelse i mere direkte former for borgerdeltagelse såsom et europæisk borgerinitiativ er effektivt med hensyn til at påvirke EU i den politiske beslutningstagning. </text:p>
        <text:p text:style-name="P23">Køn synes ikke at påvirke opfattelser: mænd og kvinder er lige så tilbøjelige til at overveje direkte former for borgerdeltagelse, såsom et europæisk borgerinitiativ, der effektivt påvirker EU's beslutningstagning (46 % hver). </text:p>
        <text:p text:style-name="P23">Alder viser et mindre lineært mønster: 15-24-årige er mest tilbøjelige til at betragte denne form for deltagelse som effektiv (53 %) sammenlignet med 45 % blandt 25-39-årige, 43 % blandt 40-54-årige og 46 % blandt personer på 55 år og derover, hvilket betyder, at den yngste aldersgruppe skiller sig ud, mens de tre andre aldersgrupper er relativt tæt på hinanden. </text:p>
        <text:p text:style-name="P23">Beskæftigelsen afslører en større kløft: Selvstændige respondenter er mest tilbøjelige til at se borgernes deltagelse som effektiv (52 %), foran ansatte og dem, der ikke arbejder (46 % hver), mens manuelle arbejdstagere er de mindst overbeviste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281cm" svg:height="0.285cm" svg:x="6.103cm" svg:y="1.962cm"><draw:text-box><text:p text:style-name="P91"><text:span text:style-name="T84">% efter alder:</text:span></text:p></draw:text-box></draw:frame><draw:frame draw:style-name="gr37" draw:text-style-name="P105" svg:width="0.267cm" svg:height="0.285cm" svg:x="8.075cm" svg:y="2.918cm"><draw:text-box><text:p text:style-name="P91"><text:span text:style-name="T84">53</text:span></text:p></draw:text-box></draw:frame><draw:frame draw:style-name="gr39" draw:text-style-name="P105" svg:width="0.269cm" svg:height="0.285cm" svg:x="7.862cm" svg:y="3.606cm"><draw:text-box><text:p text:style-name="P91"><text:span text:style-name="T84">45</text:span></text:p></draw:text-box></draw:frame><draw:frame draw:style-name="gr37" draw:text-style-name="P105" svg:width="0.267cm" svg:height="0.285cm" svg:x="7.805cm" svg:y="4.28cm"><draw:text-box><text:p text:style-name="P91"><text:span text:style-name="T84">43</text:span></text:p></draw:text-box></draw:frame><draw:frame draw:style-name="gr39" draw:text-style-name="P105" svg:width="0.269cm" svg:height="0.285cm" svg:x="7.886cm" svg:y="4.957cm"><draw:text-box><text:p text:style-name="P91"><text:span text:style-name="T84">46</text:span></text:p></draw:text-box></draw:frame><draw:frame draw:style-name="gr180" draw:text-style-name="P105" svg:width="0.613cm" svg:height="0.285cm" svg:x="5.81cm" svg:y="2.906cm"><draw:text-box><text:p text:style-name="P91"><text:span text:style-name="T85">15-24</text:span></text:p></draw:text-box></draw:frame><draw:frame draw:style-name="gr180" draw:text-style-name="P105" svg:width="0.613cm" svg:height="0.285cm" svg:x="5.81cm" svg:y="3.595cm"><draw:text-box><text:p text:style-name="P91"><text:span text:style-name="T85">25-39</text:span></text:p></draw:text-box></draw:frame><draw:frame draw:style-name="gr180" draw:text-style-name="P105" svg:width="0.613cm" svg:height="0.285cm" svg:x="5.81cm" svg:y="4.269cm"><draw:text-box><text:p text:style-name="P91"><text:span text:style-name="T85">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5">55</text:span></text:p></draw:text-box></draw:frame><draw:frame draw:style-name="gr181" draw:text-style-name="P105" svg:width="0.271cm" svg:height="0.285cm" svg:x="3.373cm" svg:y="3.255cm"><draw:text-box><text:p text:style-name="P91"><text:span text:style-name="T84">46</text:span></text:p></draw:text-box></draw:frame><draw:frame draw:style-name="gr181" draw:text-style-name="P105" svg:width="0.271cm" svg:height="0.285cm" svg:x="3.373cm" svg:y="4.606cm"><draw:text-box><text:p text:style-name="P91"><text:span text:style-name="T84">46</text:span></text:p></draw:text-box></draw:frame><draw:frame draw:style-name="gr182" draw:text-style-name="P105" svg:width="0.551cm" svg:height="0.285cm" svg:x="1.607cm" svg:y="3.242cm"><draw:text-box><text:p text:style-name="P91"><text:span text:style-name="T85">Mand</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5">Kvinde</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4">% efter køn:</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4">% efter erhverv:</text:span></text:p></draw:text-box></draw:frame><draw:frame draw:style-name="gr39" draw:text-style-name="P105" svg:width="0.269cm" svg:height="0.285cm" svg:x="13.279cm" svg:y="2.918cm"><draw:text-box><text:p text:style-name="P91"><text:span text:style-name="T84">52</text:span></text:p></draw:text-box></draw:frame><draw:frame draw:style-name="gr181" draw:text-style-name="P105" svg:width="0.271cm" svg:height="0.285cm" svg:x="13.132cm" svg:y="3.606cm"><draw:text-box><text:p text:style-name="P91"><text:span text:style-name="T84">46</text:span></text:p></draw:text-box></draw:frame><draw:frame draw:style-name="gr39" draw:text-style-name="P105" svg:width="0.269cm" svg:height="0.285cm" svg:x="12.989cm" svg:y="4.28cm"><draw:text-box><text:p text:style-name="P91"><text:span text:style-name="T84">40</text:span></text:p></draw:text-box></draw:frame><draw:frame draw:style-name="gr181" draw:text-style-name="P105" svg:width="0.271cm" svg:height="0.285cm" svg:x="13.132cm" svg:y="4.957cm"><draw:text-box><text:p text:style-name="P91"><text:span text:style-name="T84">46</text:span></text:p></draw:text-box></draw:frame><draw:frame draw:style-name="gr43" draw:text-style-name="P105" svg:width="2.795cm" svg:height="0.285cm" svg:x="10.359cm" svg:y="2.888cm"><draw:text-box><text:p text:style-name="P91"><text:span text:style-name="T85">Selvstændig erhvervsdrivende</text:span></text:p></draw:text-box></draw:frame><draw:frame draw:style-name="gr179" draw:text-style-name="P105" svg:width="1.228cm" svg:height="0.285cm" svg:x="10.827cm" svg:y="3.595cm"><draw:text-box><text:p text:style-name="P91"><text:span text:style-name="T85">Medarbejder</text:span></text:p></draw:text-box></draw:frame><draw:frame draw:style-name="gr44" draw:text-style-name="P105" svg:width="1.916cm" svg:height="0.285cm" svg:x="10.336cm" svg:y="4.269cm"><draw:text-box><text:p text:style-name="P91"><text:span text:style-name="T85">Manuelt arbejdende</text:span></text:p></draw:text-box></draw:frame><draw:frame draw:style-name="gr186" draw:text-style-name="P105" svg:width="1.197cm" svg:height="0.285cm" svg:x="10.605cm" svg:y="4.945cm"><draw:text-box><text:p text:style-name="P91"><text:span text:style-name="T85">Virker ikke</text:span></text:p></draw:text-box></draw:frame><draw:frame draw:style-name="gr187" draw:text-style-name="P113" svg:width="15.087cm" svg:height="1.047cm" svg:x="0.018cm" svg:y="0.355cm"><draw:text-box><text:p text:style-name="P91"><text:span text:style-name="T102">S5 </text:span><text:span text:style-name="T116">For hver af følgende handlinger skal du fortælle mig, om du mener, at det er effektivt eller ej med hensyn til at påvirke den politiske beslutningstagning på EU-plan efter valget</text:span> </text:p></draw:text-box></draw:frame><draw:frame draw:style-name="gr188" draw:text-style-name="P113" svg:width="12.644cm" svg:height="0.763cm" svg:x="0.513cm" svg:y="1.085cm"><draw:text-box><text:p text:style-name="P91"><text:span text:style-name="T89">Deltage i mere direkte former for borgerdeltagelse som f.eks. et europæisk</text:span> borgerinitiativ </text:p></draw:text-box></draw:frame></draw:g></text:p>
        <text:p text:style-name="P23"/>
        <text:p text:style-name="P24"/>
      </text:section>
      <text:h text:style-name="P18" text:outline-level="1"><text:bookmark-start text:name="__RefHeading___Toc4064_3967327191"/>3. Energikrisen <text:bookmark-end text:name="__RefHeading___Toc4064_3967327191"/></text:h>
      <text:h text:style-name="P19" text:outline-level="2"><text:bookmark-start text:name="__RefHeading___Toc4066_3967327191"/>3.1 Vedvarende energi, den førende foranstaltning til at bevæge sig væk fra fossile brændstoffer <text:bookmark-end text:name="__RefHeading___Toc4066_3967327191"/></text:h>
      <text:section text:style-name="Sect2" text:name="Section3">
        <text:p text:style-name="P54">Udvikling af vedvarende energi skiller sig ud som den førende foranstaltning til at bevæge sig væk fra fossile brændstoffer, der nævnes af mere end én ud af to europæere </text:p>
        <text:p text:style-name="P23">Det, der kommer først, når europæerne tænker på, hvad der kan hjælpe EU med omstillingen væk fra fossile brændstoffer, er at udvikle mere kapacitet inden for vedvarende energi, f.eks. gennem nye vindmølleparker og solcelleparker (35 %). Det er også det mest citerede element samlet set (56%), hvilket bekræfter vedvarende energi som den klare førende løftestang i folks sind. </text:p>
        <text:p text:style-name="P23">Reduktion af energiforbruget gennem energieffektivitetsforanstaltninger (40 % i alt) og investering i nukleare løsninger (32 %) er de næstmest citerede muligheder, som hver især ses af ca. en tredjedel til to ud af fem europæere som en del af svaret. Fremme af lokale tiltag såsom energifællesskaber (29 %) nævnes også af næsten tre ud af ti respondenter, hvilket tyder på en reel appetit på mere decentraliserede, lokalsamfundsdrevne tilgange sammen med løsninger i stor skala. Større elektrificering nævnes derimod langt sjældnere (16 %), hvilket tyder på, at den ses som en mindre umiddelbar eller mindre velforstået løftestang til at bevæge sig væk fra fossile brændstoffer. </text:p>
        <text:p text:style-name="P23"/>
        <text:p text:style-name="P54">Vedvarende energikilder dominerer især i det sydlige og østlige Middelhavsområde i Europa </text:p>
        <text:p text:style-name="P23"><draw:g text:anchor-type="paragraph" draw:z-index="13" draw:name="Objet de groupe 14" draw:style-name="gr2"><draw:frame draw:style-name="gr166" draw:text-style-name="P128" svg:width="10.028cm" svg:height="0.489cm" svg:x="0.646cm" svg:y="0.203cm"><draw:text-box><text:p text:style-name="P91"><text:span text:style-name="T109">Q9</text:span> <text:span text:style-name="T110">Hvad kan efter din mening hjælpe EU med at bevæge sig væk fra fossile brændstoffer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4">35</text:span></text:p></draw:text-box></draw:frame><draw:frame draw:style-name="gr72" draw:text-style-name="P115" svg:width="0.269cm" svg:height="0.302cm" svg:x="3.39cm" svg:y="2.006cm"><draw:text-box><text:p text:style-name="P91"><text:span text:style-name="T94">17</text:span></text:p></draw:text-box></draw:frame><draw:frame draw:style-name="gr167" draw:text-style-name="P129" svg:width="0.269cm" svg:height="0.304cm" svg:x="3.637cm" svg:y="2.748cm"><draw:text-box><text:p text:style-name="P91"><text:span text:style-name="T112">20</text:span></text:p></draw:text-box></draw:frame><draw:frame draw:style-name="gr72" draw:text-style-name="P115" svg:width="0.269cm" svg:height="0.302cm" svg:x="2.981cm" svg:y="3.496cm"><draw:text-box><text:p text:style-name="P91"><text:span text:style-name="T94">12</text:span></text:p></draw:text-box></draw:frame><draw:frame draw:style-name="gr140" draw:text-style-name="P115" svg:width="0.244cm" svg:height="0.302cm" svg:x="2.614cm" svg:y="4.242cm"><draw:text-box><text:p text:style-name="P91"><text:span text:style-name="T94">6</text:span></text:p></draw:text-box></draw:frame><draw:frame draw:style-name="gr118" draw:text-style-name="P115" svg:width="0.242cm" svg:height="0.302cm" svg:x="2.588cm" svg:y="5.015cm"><draw:text-box><text:p text:style-name="P91"><text:span text:style-name="T113">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583cm" svg:height="0.336cm" svg:x="3.586cm" svg:y="0.686cm"><draw:text-box><text:p text:style-name="P91"><text:span text:style-name="T114">For det første </text:span></text:p></draw:text-box></draw:frame><draw:frame draw:style-name="gr170" draw:text-style-name="P115" svg:width="6.979cm" svg:height="0.302cm" svg:x="5.722cm" svg:y="2.03cm"><draw:text-box><text:p text:style-name="P91"><text:span text:style-name="T95">Reducere energiforbruget gennem energieffektivitetsforanstaltninger</text:span></text:p></draw:text-box></draw:frame><draw:frame draw:style-name="gr171" draw:text-style-name="P129" svg:width="3.837cm" svg:height="0.304cm" svg:x="6.999cm" svg:y="2.748cm"><draw:text-box><text:p text:style-name="P91"><text:span text:style-name="T115">Investering i nukleare løsninger</text:span></text:p></draw:text-box></draw:frame><draw:frame draw:style-name="gr172" draw:text-style-name="P115" svg:width="5.354cm" svg:height="0.302cm" svg:x="6.04cm" svg:y="3.574cm"><draw:text-box><text:p text:style-name="P91"><text:span text:style-name="T95">Fremme af lokale tiltag som f.eks. energifællesskaber</text:span></text:p></draw:text-box></draw:frame><draw:frame draw:style-name="gr173" draw:text-style-name="P129" svg:width="3.305cm" svg:height="0.304cm" svg:x="7.356cm" svg:y="4.382cm"><draw:text-box><text:p text:style-name="P91"><text:span text:style-name="T115">Større elektrificering</text:span></text:p></draw:text-box></draw:frame><draw:frame draw:style-name="gr174" draw:text-style-name="P115" svg:width="1.544cm" svg:height="0.302cm" svg:x="8.162cm" svg:y="5.105cm"><draw:text-box><text:p text:style-name="P91"><text:span text:style-name="T95">I andre tilfælde</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5">Ved ikke</text:span></text:p></draw:text-box></draw:frame><draw:frame draw:style-name="gr74" draw:text-style-name="P115" svg:width="0.267cm" svg:height="0.302cm" svg:x="15.288cm" svg:y="1.26cm"><draw:text-box><text:p text:style-name="P91"><text:span text:style-name="T94">56</text:span></text:p></draw:text-box></draw:frame><draw:frame draw:style-name="gr74" draw:text-style-name="P115" svg:width="0.267cm" svg:height="0.302cm" svg:x="14.21cm" svg:y="2.006cm"><draw:text-box><text:p text:style-name="P91"><text:span text:style-name="T94">40</text:span></text:p></draw:text-box></draw:frame><draw:frame draw:style-name="gr177" draw:text-style-name="P129" svg:width="0.267cm" svg:height="0.304cm" svg:x="13.67cm" svg:y="2.748cm"><draw:text-box><text:p text:style-name="P91"><text:span text:style-name="T112">32</text:span></text:p></draw:text-box></draw:frame><draw:frame draw:style-name="gr118" draw:text-style-name="P115" svg:width="0.242cm" svg:height="0.302cm" svg:x="13.467cm" svg:y="3.496cm"><draw:text-box><text:p text:style-name="P91"><text:span text:style-name="T94">2</text:span></text:p></draw:text-box></draw:frame><draw:frame draw:style-name="gr74" draw:text-style-name="P115" svg:width="0.267cm" svg:height="0.302cm" svg:x="12.591cm" svg:y="4.242cm"><draw:text-box><text:p text:style-name="P91"><text:span text:style-name="T94">16</text:span></text:p></draw:text-box></draw:frame><draw:frame draw:style-name="gr140" draw:text-style-name="P115" svg:width="0.244cm" svg:height="0.302cm" svg:x="11.908cm" svg:y="5.003cm"><draw:text-box><text:p text:style-name="P91"><text:span text:style-name="T94">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5">Udvikling af mere kapacitet inden for vedvarende energi gennem f.eks. nye vindmølleparker og solcelleparker </text:span></text:p></draw:text-box></draw:frame></draw:g>Når man ser på resultaterne på landeniveau,<text:span text:style-name="T3"> afspejler</text:span> drivkræfterne bag omstillingen til fossile brændstoffer hvert lands eget energilandskab. Støtten til nukleare løsninger som en første reaktion er størst i Polen (30 % mod 20 % for EU-27), Bulgarien og Sverige (25 % hver) og Slovakiet (24 %), lande, der allerede opererer eller aktivt udvikler nuklear kapacitet, mens den er lavest i Cypern og Malta (10 %) samt Ungarn og Irland (11 %), hvoraf ingen har et nukleart program. Frankrig skiller sig ud som en undtagelse: På trods af sin mangeårige afhængighed af atomkraft nævner 20 % af de franske respondenter det først (det samme som EU-27-gennemsnittet) og fører i stedet EU med hensyn til energieffektivitetsforanstaltninger (22 % sammen med Luxembourg på 23 %) frem for vedvarende energi, som de nævner mindre end de fleste andre lande (30 %). Kapaciteten inden for vedvarende energi dominerer derimod i Syd- og Sydøsteuropa, hvor Kroatien, Malta, Cypern, Ungarn og Spanien alle nævner den for det første med 44-46 %, hvilket er et godt stykke over EU27-gennemsnittet på 35 %, hvilket sandsynligvis afspejler et stærkere opfattet solpotentiale. Lokale, lokalsamfundsbaserede foranstaltninger vinder også betydelig terræn mellem første og anden omtale næsten overalt (fra 12 % til 22 % på EU-27-plan), navnlig i Malta (13 % til 29 %) og Cypern (14 % til 28 %), hvilket tyder på, at disse løsninger betragtes som et værdifuldt supplement snarere end en topprioritet. Endelig er "ved ikke"-svar hyppigere i de nordiske og baltiske <text:soft-page-break/>lande, Finland og Sverige (12 %), Bulgarien, Tjekkiet og Danmark (alle 10 %) sammenlignet med Malta (1 %), Luxembourg (2 %) eller Spanien og Irland (begge 5 %). </text:p>
        <text:p text:style-name="P23"/>
        <text:p text:style-name="P54">Køn og uddannelse præger holdningen til kerneenergi mere end til vedvarende energi </text:p>
        <text:p text:style-name="P23">Der er også en klar kønsskævhed i forbindelse med kerneenergi, som nævnes af 35 % af mændene i alt sammenlignet med 29 % af kvinderne, mens synspunkterne om vedvarende energi stort set er ens på tværs af kønnene. </text:p>
        <text:p text:style-name="P23">Uddannelsesniveauerne former holdningerne til kernekraft mere end til vedvarende energi: Støtten til nukleare løsninger stiger fra 24 % blandt dem med det laveste uddannelsesniveau til 36 % blandt de højest uddannede, hvilket er en forskel på 12 procentpoint, mens vedvarende energikilder kun varierer en smule (52 % til 59 %). respondenter med et lavere uddannelsesniveau er også markant mere tilbøjelige til at svare "ved ikke" (11 % mod 5 % blandt de højtuddannede). </text:p>
        <text:p text:style-name="P23"/>
        <text:h text:style-name="P20" text:outline-level="2"><text:bookmark-start text:name="__RefHeading___Toc4068_3967327191"/>3.2 Stigende energipriser: Nedbringelse af forbruget i stedet for strukturændringer <text:bookmark-end text:name="__RefHeading___Toc4068_3967327191"/></text:h>
        <text:p text:style-name="P54">Stillet over for stigende energipriser reducerer europæerne hovedsagelig deres forbrug i stedet for at investere i strukturelle løsninger. </text:p>
        <text:p text:style-name="P23">31 % af europæerne siger, at de har reduceret deres samlede elforbrug som reaktion på stigningen i energipriserne efter begyndelsen af krigen i Iran. Den anden mest almindelige foranstaltning er en nøjere overvågning af deres energiforbrug (27 %) efterfulgt af en reduktion af varme- eller køleforbruget (26 %). Tilpasning af energiforbruget for at drage fordel af lavere priser eller timer uden for spidsbelastningsperioder (20 %) og ændrede transportvaner (19 %) er også blandt de mest rapporterede foranstaltninger, hvilket viser, at europæerne tilpasser deres adfærd på flere områder ud over blot opvarmning og elektricitet.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8">31</text:span></text:p></draw:text-box></draw:frame><draw:frame draw:style-name="gr119" draw:text-style-name="P120" svg:width="0.267cm" svg:height="0.294cm" svg:x="14.386cm" svg:y="6.917cm"><draw:text-box><text:p text:style-name="P91"><text:span text:style-name="T105">27</text:span></text:p></draw:text-box></draw:frame><draw:frame draw:style-name="gr122" draw:text-style-name="P120" svg:width="0.269cm" svg:height="0.294cm" svg:x="14.162cm" svg:y="7.356cm"><draw:text-box><text:p text:style-name="P91"><text:span text:style-name="T105">26</text:span></text:p></draw:text-box></draw:frame><draw:frame draw:style-name="gr122" draw:text-style-name="P120" svg:width="0.269cm" svg:height="0.294cm" svg:x="12.818cm" svg:y="7.795cm"><draw:text-box><text:p text:style-name="P91"><text:span text:style-name="T105">20</text:span></text:p></draw:text-box></draw:frame><draw:frame draw:style-name="gr121" draw:text-style-name="P120" svg:width="0.239cm" svg:height="0.294cm" svg:x="12.592cm" svg:y="8.248cm"><draw:text-box><text:p text:style-name="P91"><text:span text:style-name="T105">1</text:span></text:p></draw:text-box></draw:frame><draw:frame draw:style-name="gr122" draw:text-style-name="P120" svg:width="0.269cm" svg:height="0.294cm" svg:x="11.92cm" svg:y="8.687cm"><draw:text-box><text:p text:style-name="P91"><text:span text:style-name="T105">16</text:span></text:p></draw:text-box></draw:frame><draw:frame draw:style-name="gr122" draw:text-style-name="P120" svg:width="0.269cm" svg:height="0.294cm" svg:x="11.471cm" svg:y="9.128cm"><draw:text-box><text:p text:style-name="P91"><text:span text:style-name="T105">14</text:span></text:p></draw:text-box></draw:frame><draw:frame draw:style-name="gr122" draw:text-style-name="P120" svg:width="0.269cm" svg:height="0.294cm" svg:x="11.471cm" svg:y="9.569cm"><draw:text-box><text:p text:style-name="P91"><text:span text:style-name="T105">14</text:span></text:p></draw:text-box></draw:frame><draw:frame draw:style-name="gr119" draw:text-style-name="P120" svg:width="0.267cm" svg:height="0.294cm" svg:x="11.248cm" svg:y="10.009cm"><draw:text-box><text:p text:style-name="P91"><text:span text:style-name="T105">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8">5</text:span></text:p></draw:text-box></draw:frame><draw:frame draw:style-name="gr121" draw:text-style-name="P120" svg:width="0.239cm" svg:height="0.294cm" svg:x="8.558cm" svg:y="11.342cm"><draw:text-box><text:p text:style-name="P91"><text:span text:style-name="T105">1</text:span></text:p></draw:text-box></draw:frame><draw:frame draw:style-name="gr119" draw:text-style-name="P120" svg:width="0.267cm" svg:height="0.294cm" svg:x="10.8cm" svg:y="11.781cm"><draw:text-box><text:p text:style-name="P91"><text:span text:style-name="T105">11</text:span></text:p></draw:text-box></draw:frame><draw:frame draw:style-name="gr121" draw:text-style-name="P120" svg:width="0.239cm" svg:height="0.294cm" svg:x="9.006cm" svg:y="12.221cm"><draw:text-box><text:p text:style-name="P91"><text:span text:style-name="T105">3</text:span></text:p></draw:text-box></draw:frame><draw:frame draw:style-name="gr149" draw:text-style-name="P115" svg:width="4.047cm" svg:height="0.302cm" svg:x="4.188cm" svg:y="6.423cm"><draw:text-box><text:p text:style-name="P91"><text:span text:style-name="T95">Reduceret samlet elforbrug</text:span></text:p></draw:text-box></draw:frame><draw:frame draw:style-name="gr150" draw:text-style-name="P120" svg:width="5.03cm" svg:height="0.294cm" svg:x="3.217cm" svg:y="6.853cm"><draw:text-box><text:p text:style-name="P91"><text:span text:style-name="T106">Overvåg dit energiforbrug bedre</text:span></text:p></draw:text-box></draw:frame><draw:frame draw:style-name="gr151" draw:text-style-name="P120" svg:width="3.885cm" svg:height="0.294cm" svg:x="5.004cm" svg:y="7.268cm"><draw:text-box><text:p text:style-name="P91"><text:span text:style-name="T106">Reduktion af varme- eller køleforbruget</text:span></text:p></draw:text-box></draw:frame><draw:frame draw:style-name="gr152" draw:text-style-name="P120" svg:width="6.169cm" svg:height="0.294cm" svg:x="2.111cm" svg:y="8.224cm"><draw:text-box><text:p text:style-name="P91"><text:span text:style-name="T106">Ændrede dine transportvaner for at reducere energiforbruget</text:span></text:p></draw:text-box></draw:frame><draw:frame draw:style-name="gr153" draw:text-style-name="P120" svg:width="4.395cm" svg:height="0.294cm" svg:x="3.784cm" svg:y="8.638cm"><draw:text-box><text:p text:style-name="P91"><text:span text:style-name="T106">Investeret i mere energieffektive apparater</text:span></text:p></draw:text-box></draw:frame><draw:frame draw:style-name="gr154" draw:text-style-name="P120" svg:width="5.654cm" svg:height="0.294cm" svg:x="2.78cm" svg:y="9.104cm"><draw:text-box><text:p text:style-name="P91"><text:span text:style-name="T106">Sammenlign eller skift din energileverandør eller kontrakt</text:span></text:p></draw:text-box></draw:frame><draw:frame draw:style-name="gr155" draw:text-style-name="P120" svg:width="8.443cm" svg:height="0.294cm" svg:x="0.418cm" svg:y="9.532cm"><draw:text-box><text:p text:style-name="P91"><text:span text:style-name="T106">Installeret eller overvejet installation af vedvarende energiløsninger (f.eks. solpaneler)</text:span></text:p></draw:text-box></draw:frame><draw:frame draw:style-name="gr156" draw:text-style-name="P120" svg:width="5.744cm" svg:height="0.294cm" svg:x="2.485cm" svg:y="9.972cm"><draw:text-box><text:p text:style-name="P91"><text:span text:style-name="T106">Forbedret isolering eller energimæssig ydeevne i dit hjem</text:span></text:p></draw:text-box></draw:frame><draw:frame draw:style-name="gr157" draw:text-style-name="P120" svg:width="6.522cm" svg:height="0.294cm" svg:x="3.482cm" svg:y="10.423cm"><draw:text-box><text:p text:style-name="P91"><text:span text:style-name="T106">Brug af intelligente værktøjer eller apps til at styre energiforbruget</text:span></text:p></draw:text-box></draw:frame><draw:frame draw:style-name="gr158" draw:text-style-name="P122" svg:width="3.525cm" svg:height="0.302cm" svg:x="4.891cm" svg:y="10.905cm"><draw:text-box><text:p text:style-name="P117"><text:span text:style-name="T95">Bliv medlem af et energifællesskab</text:span></text:p></draw:text-box></draw:frame><draw:frame draw:style-name="gr159" draw:text-style-name="P123" svg:width="1.498cm" svg:height="0.294cm" svg:x="6.96cm" svg:y="11.317cm"><draw:text-box><text:p text:style-name="P117"><text:span text:style-name="T106">I andre tilfælde</text:span></text:p></draw:text-box></draw:frame><draw:frame draw:style-name="gr160" draw:text-style-name="P120" svg:width="0.835cm" svg:height="0.294cm" svg:x="7.073cm" svg:y="11.776cm"><draw:text-box><text:p text:style-name="P91"><text:span text:style-name="T106">Ingen</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6">Q10 </text:span><text:span text:style-name="T111">Hvilke, hvis nogen, af følgende foranstaltninger har du truffet som reaktion på stigningen i energipriserne efter begyndelsen af krigen i Iran (slutningen af februar 2026) for at reducere dit energiforbrug mere aktivt Du har </text:span></text:p></draw:text-box></draw:frame><draw:frame draw:style-name="gr164" draw:text-style-name="P125" svg:width="7.571cm" svg:height="1.031cm" svg:x="0.624cm" svg:y="7.474cm"><draw:text-box><text:p text:style-name="P117"><text:span text:style-name="T106">Justeret energiforbrug for at drage fordel af lavere priser eller reduceret forbrug i</text:span> <text:span text:style-name="T95">timer med højere priser</text:span></text:p></draw:text-box></draw:frame><draw:frame draw:style-name="gr165" draw:text-style-name="P127" svg:width="2.816cm" svg:height="0.544cm" svg:x="5.241cm" svg:y="12.071cm"><draw:text-box><text:p text:style-name="P126"><text:span text:style-name="T106">Ved ikke</text:span></text:p></draw:text-box></draw:frame></draw:g>Derimod nævnes der langt sjældnere mere strukturelle og ofte dyrere eller mere langsigtede løsninger: investering i energieffektive apparater (16 %), sammenligning eller skift af energileverandør eller -kontrakt (14 %), installation af vedvarende energiløsninger såsom solpaneler (14 %) og forbedring af boligisolering (13 %) halter alt sammen langt bagefter ovennævnte adfærdsjusteringer. Digitale værktøjer til styring af energiforbruget (9 %) og deltagelse i et energifællesskab (5 %) nævnes endnu sjældnere, hvilket bekræfter, at daglige adfærdsændringer fortsat er langt den foretrukne reaktion på stigende priser forud for enhver investeringsbaseret løsning. </text:p>
        <text:p text:style-name="P23"/>
        <text:p text:style-name="P23">Selv om 11 % af europæerne siger, at de slet ikke har ændret deres energiforbrugsvaner, siger kun 3 %, at de ikke ved det, hvilket tyder på, at de fleste europæere har en ret klar fornemmelse af, om og hvordan de har tilpasset deres adfærd. </text:p>
        <text:p text:style-name="P54">Grækenland og Frankrig skærer mest ned på forbruget, mens Malta og Luxembourg investerer mest i strukturelle løsninger </text:p>
        <text:p text:style-name="P23">Når man ser på resultaterne på landeniveau, skiller Grækenland og Frankrig sig ud med hensyn til intensiteten af deres adfærdsmæssige reaktion, idet de rangerer blandt de bedste lande på flere foranstaltninger på én gang: Grækenland er førende med hensyn til at reducere elforbruget (43 % mod 31 % for EU27), reducere forbruget af opvarmning eller køling (36 % mod 26 for EU27) og skifte energileverandør (20 % mod 14 % for EU27), mens Frankrig også er blandt de tre største med hensyn til at reducere elforbruget (36 % mod 31 % for EU27), reducere forbruget af opvarmning eller køling (34 mod 26 % for EU27) og ændre transportvaner (27 % mod 19 % for EU27), hvilket tyder på, at disse to lande har gjort den bredeste samlede indsats for at reducere deres energiforbrug. </text:p>
        <text:p text:style-name="P23"/>
        <text:p text:style-name="P23">Malta ligger øverst på listen over intelligente værktøjer eller apps (27 %), isolering i hjemmet (25 <text:soft-page-break/>%), energieffektive apparater (24 %) og tilslutning til et energifællesskab (14 %), og Luxembourg ligger konsekvent på anden- eller tredjepladsen på de samme poster (28 % for installation af vedvarende løsninger, 22 % for intelligente værktøjer, 13 % for energifællesskaber), et mønster, der sandsynligvis hænger sammen med, at disse er mindre og rigere lande, hvor investeringer med højere omkostninger er mere tilgængelige. </text:p>
        <text:p text:style-name="P23"/>
        <text:p text:style-name="P23">I den anden ende af spektret registrerer Finland langt den højeste andel af respondenter, der slet ikke greb ind (25 % mod 11 % for EU-27), kombineret med nogle af de laveste scorer på tværs af næsten alle adfærdsmæssige løftestænger (13 % for at reducere forbruget af opvarmning eller køling, 9 % for energieffektive apparater, 2 % for energifællesskaber), hvilket muligvis afspejler allerede regulerede eller forholdsvis lave energipriser eller en allerede energieffektiv boligmasse. Letland, Litauen og Slovakiet har stort set samme profil med en høj andel af "ingen" svar (18-20 %). Slovenien og Kroatien skiller sig specifikt ud med hensyn til at tilpasse energiforbruget for at drage fordel af timer uden for spidsbelastningsperioder, citeret af henholdsvis 38 % og 31 % af respondenterne, hvilket er et godt stykke over EU27-gennemsnittet på 20 %, hvilket tyder på potentielt mere udviklede eller attraktive prissætningsordninger for brugstid i disse to lande. </text:p>
        <text:p text:style-name="P23"/>
        <text:p text:style-name="P23">Endelig kombinerer Rumænien og Bulgarien et stærkt engagement i at overvåge forbruget (36 % og 24 %) og investere i effektive apparater eller isolering (20-23 %) med en særlig lav tilbøjelighed til at skifte energileverandør (5 % i begge lande), hvilket kan afspejle et mindre konkurrencedygtigt eller mindre tilgængeligt energimarked. </text:p>
        <text:p text:style-name="P23"/>
        <text:p text:style-name="P57">Alder er en drivkraft for engagement i at reducere energiforbruget </text:p>
        <text:p text:style-name="P37">Sociodemografiske sammenbrud viser et klart generationsmønster i, hvordan europæerne har reageret på stigende energipriser: Ældre respondenter (55+) er markant mere tilbøjelige til at have reduceret deres elforbrug (38 % mod 23-24 % blandt dem under 40) og til at overvåge deres energiforbrug nøjere (32 % mod 22 %), mens yngre respondenter skiller sig ud for deres større brug af intelligente værktøjer eller apps (13 % blandt de 15-24-årige mod 7 % blandt de 55+) og for at tilslutte sig et energifællesskab (7 % mod 2 %). </text:p>
        <text:p text:style-name="P23"/>
        <text:p text:style-name="P24"/>
      </text:section>
      <text:h text:style-name="P18" text:outline-level="1"><text:bookmark-start text:name="__RefHeading___Toc4070_3967327191"/>4. Opfattelse af handelspolitik og økonomisk suverænitet<text:bookmark-end text:name="__RefHeading___Toc4070_3967327191"/></text:h>
      <text:section text:style-name="Sect2" text:name="Section4">
        <text:h text:style-name="P19" text:outline-level="2"><text:bookmark-start text:name="__RefHeading___Toc4072_3967327191"/>4.1 Samarbejde i handelsforhandlinger<text:bookmark-end text:name="__RefHeading___Toc4072_3967327191"/></text:h>
        <text:p text:style-name="P54">To tredjedele af europæerne mener, at EU bør diversificere sin handel, og at medlemsstaterne forhandler bedre sammen </text:p>
        <text:p text:style-name="P23"><draw:g text:anchor-type="paragraph" draw:z-index="29" draw:name="Objet de groupe 17" draw:style-name="gr2"><draw:frame draw:style-name="gr23" draw:text-style-name="P97" svg:width="11.085cm" svg:height="0.992cm" svg:x="1.321cm" svg:y="0.834cm"><draw:text-box><text:p text:style-name="P96"><text:span text:style-name="T78">S6 I hvilket omfang er du enig eller uenig i følgende udsagn?</text:span></text:p></draw:text-box></draw:frame><draw:frame draw:style-name="gr24" draw:text-style-name="P98" svg:width="14.876cm" svg:height="0.622cm" svg:x="1.344cm" svg:y="1.704cm"><draw:text-box><text:p text:style-name="P96"><text:span text:style-name="T79">EU bør styrke sin økonomiske uafhængighed ved at diversificere sine handelsforbindelser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8">Fuldstændig enig</text:span></text:p></draw:text-box></draw:frame><draw:frame draw:style-name="gr24" draw:text-style-name="P97" svg:width="2.726cm" svg:height="0.983cm" svg:x="4.194cm" svg:y="2.526cm"><draw:text-box><text:p text:style-name="P96"><text:span text:style-name="T78">Har tendens til at være enig</text:span></text:p></draw:text-box></draw:frame><draw:frame draw:style-name="gr24" draw:text-style-name="P97" svg:width="3.225cm" svg:height="0.983cm" svg:x="7.833cm" svg:y="2.577cm"><draw:text-box><text:p text:style-name="P96"><text:span text:style-name="T78">Har tendens til at være uenige</text:span></text:p></draw:text-box></draw:frame><draw:frame draw:style-name="gr27" draw:text-style-name="P97" svg:width="3.444cm" svg:height="0.638cm" svg:x="11.982cm" svg:y="2.54cm"><draw:text-box><text:p text:style-name="P96"><text:span text:style-name="T78">Fuldstændig uenig</text:span></text:p></draw:text-box></draw:frame><draw:frame draw:style-name="gr24" draw:text-style-name="P97" svg:width="2.17cm" svg:height="0.622cm" svg:x="15.795cm" svg:y="2.554cm"><draw:text-box><text:p text:style-name="P96"><text:span text:style-name="T78">Ved ikke</text:span></text:p></draw:text-box></draw:frame></draw:g></draw:g>65 % af europæerne er enige i, at EU bør styrke sin økonomiske uafhængighed ved at diversificere sine handelsforbindelser, herunder 26 %, der er helt enige, og 39 %, der har tendens til at være enige. Kun 24 % er uenige (9 % er helt uenige, 15 % har en tendens til at være uenige), mens 11 % ikke er i stand til at sige, om dette ville være gavnligt eller ej.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4">26</text:span></text:p></draw:text-box></draw:frame><draw:frame draw:style-name="gr72" draw:text-style-name="P115" svg:width="0.269cm" svg:height="0.302cm" svg:x="2.452cm" svg:y="5.135cm"><draw:text-box><text:p text:style-name="P91"><text:span text:style-name="T94">23</text:span></text:p></draw:text-box></draw:frame><draw:frame draw:style-name="gr73" draw:text-style-name="P115" svg:width="0.246cm" svg:height="0.302cm" svg:x="7.335cm" svg:y="2.577cm"><draw:text-box><text:p text:style-name="P91"><text:span text:style-name="T94">3</text:span></text:p></draw:text-box></draw:frame><draw:frame draw:style-name="gr140" draw:text-style-name="P115" svg:width="0.244cm" svg:height="0.302cm" svg:x="6.904cm" svg:y="5.135cm"><draw:text-box><text:p text:style-name="P91"><text:span text:style-name="T94">3</text:span></text:p></draw:text-box></draw:frame><draw:frame draw:style-name="gr74" draw:text-style-name="P115" svg:width="0.267cm" svg:height="0.302cm" svg:x="11.213cm" svg:y="2.577cm"><draw:text-box><text:p text:style-name="P91"><text:span text:style-name="T94">15</text:span></text:p></draw:text-box></draw:frame><draw:frame draw:style-name="gr74" draw:text-style-name="P115" svg:width="0.267cm" svg:height="0.302cm" svg:x="10.924cm" svg:y="5.135cm"><draw:text-box><text:p text:style-name="P91"><text:span text:style-name="T94">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4">10</text:span></text:p></draw:text-box></draw:frame><draw:frame draw:style-name="gr74" draw:text-style-name="P115" svg:width="0.267cm" svg:height="0.302cm" svg:x="14.373cm" svg:y="2.577cm"><draw:text-box><text:p text:style-name="P91"><text:span text:style-name="T94">11</text:span></text:p></draw:text-box></draw:frame><draw:frame draw:style-name="gr74" draw:text-style-name="P115" svg:width="0.267cm" svg:height="0.302cm" svg:x="14.373cm" svg:y="5.135cm"><draw:text-box><text:p text:style-name="P91"><text:span text:style-name="T94">11</text:span></text:p></draw:text-box></draw:frame><draw:frame draw:style-name="gr141" draw:text-style-name="P115" svg:width="10.379cm" svg:height="0.302cm" svg:x="1.036cm" svg:y="4.45cm"><draw:text-box><text:p text:style-name="P91"><text:span text:style-name="T95">Medlemsstaterne kan opnå bedre resultater i handelsforhandlinger ved at samarbejde på EU-plan</text:span></text:p></draw:text-box></draw:frame><draw:frame draw:style-name="gr142" draw:text-style-name="P115" svg:width="8.981cm" svg:height="0.302cm" svg:x="1.036cm" svg:y="1.88cm"><draw:text-box><text:p text:style-name="P91"><text:span text:style-name="T95">EU bør styrke sin økonomiske uafhængighed ved at diversificere sine handelsforbindelser</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9">S6</text:span> <text:span text:style-name="T110">I hvilket omfang er du enig eller uenig i følgende udsagn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1.722cm" svg:height="0.302cm" svg:x="3.331cm" svg:y="1.355cm"><draw:text-box><text:p text:style-name="P91"><text:span text:style-name="T98">Fuldstændig enig</text:span></text:p></draw:text-box></draw:frame><draw:polygon draw:style-name="gr85" draw:text-style-name="P110" svg:width="0.13cm" svg:height="0.129cm" svg:x="11.259cm" svg:y="1.399cm" svg:viewBox="0 0 131 130" draw:points="0,130 131,130 131,0 0,0"><text:p/></draw:polygon><draw:frame draw:style-name="gr86" draw:text-style-name="P115" svg:width="1.853cm" svg:height="0.302cm" svg:x="9.324cm" svg:y="1.355cm"><draw:text-box><text:p text:style-name="P91"><text:span text:style-name="T99">Fuldstændig uenig</text:span></text:p></draw:text-box></draw:frame><draw:frame draw:style-name="gr146" draw:text-style-name="P115" svg:width="1.186cm" svg:height="0.302cm" svg:x="11.457cm" svg:y="1.355cm"><draw:text-box><text:p text:style-name="P91"><text:span text:style-name="T100">Ved ikke</text:span></text:p></draw:text-box></draw:frame><draw:frame draw:style-name="gr65" draw:text-style-name="P114" svg:width="2.005cm" svg:height="0.782cm" svg:x="4.906cm" svg:y="1.212cm"><draw:text-box><text:p text:style-name="P96"><text:span text:style-name="T93">Har tendens til at være enig</text:span></text:p></draw:text-box></draw:frame><draw:frame draw:style-name="gr65" draw:text-style-name="P114" svg:width="2.289cm" svg:height="0.782cm" svg:x="6.814cm" svg:y="1.231cm"><draw:text-box><text:p text:style-name="P96"><text:span text:style-name="T93">Har tendens til at være uenige</text:span></text:p></draw:text-box></draw:frame></draw:g></draw:g>Der tegner sig et meget lignende mønster for samarbejdet på EU-plan om handelsforhandlinger: 62 % af europæerne mener, at medlemsstaterne kan opnå bedre resultater ved at arbejde sammen på EU-plan (23 % er helt enige, 39 % er tilbøjelige til at være enige). 27% er uenige (10% helt, 17% har tendens til), og endnu en gang har 11% ingen klar mening om udsagnet. </text:p>
        <text:p text:style-name="P23">Støtteniveauet er bemærkelsesværdigt ensartet på tværs af begge udsagn: 65 % mod 62 %, en forskel på kun 3 point og andelen af "ved ikke"-svar er identisk (11 %), hvilket tyder på et sammenhængende synspunkt blandt europæerne om, at en mere selvstændig og mere koordineret EU-handelstilgang går hånd i hånd i stedet for at blive betragtet som konkurrerende muligheder. Den <text:soft-page-break/>ene bemærkelsesværdige nuance er, at andelen af respondenter, der "helt enig" er noget højere for handelsdiversificering (26 %) end for medlemsstaternes samarbejde (23 %), hvilket tyder på, at økonomisk uafhængighed skaber lidt stærkere og mere afgørende støtte end institutionel koordinering, selv om begge idéer har et meget ens overordnet enighedsniveau. </text:p>
        <text:p text:style-name="P23"/>
        <text:h text:style-name="P20" text:outline-level="2"><text:bookmark-start text:name="__RefHeading___Toc4074_3967327191"/>4.2 Diversificering af handelsforbindelserne <text:bookmark-end text:name="__RefHeading___Toc4074_3967327191"/></text:h>
        <text:p text:style-name="P54">Støtten fra et flertal i alle 27 medlemsstater til EU's handelsdiversificering er stærkere i små åbne økonomier og noget mere moderat i de større økonomier </text:p>
        <text:p text:style-name="P23">Et flertal er enig i denne erklæring i alle medlemsstater, fra 56 % i Sverige til 93 % i Malta. Støtten er generelt højere i mindre økonomier: Malta (93 %), Luxembourg (92 %) og Cypern (87 %) ligger øverst, efterfulgt af Litauen (79 %) og Estland (78 %). Derimod har Nederlandene (59 %) og Sverige (56 %) den laveste grad af enighed, stadig et flertal, men mærkbart tættere på en lige fordeling. Større økonomier ligger tæt på eller lige under EU-27-gennemsnittet (65 %): Polen og Spanien ligger nøjagtigt på samme niveau (65 %), mens Tyskland og Italien ligger på 64 % og Frankrig på 63 %. Dette tyder på, at selv om idéen om handelsdiversificering er bredt udbredt i hele EU, genlyder den noget mindre kraftigt, men stadig meget solidt, i større, mere selvforsynende økonomier end i mindre og mere handelsafhængige økonomier. </text:p>
        <text:p text:style-name="P23"/>
        <text:p text:style-name="P54">Støtten til samarbejde på EU-plan i handelsforhandlinger er højest i de mindste medlemsstater og lavest i Frankrig </text:p>
        <text:p text:style-name="P23">Et flertal er enig i denne erklæring i alle medlemsstater, selv om støtteniveauet varierer mere end for handelsdiversificering, fra 54 % i Frankrig til 92 % i Malta og Cypern. Malta og Cypern (hver 92 %) og Luxembourg (90 %) ligger et godt stykke over resten af EU, efterfulgt af Portugal (77 %) og Estland (76 %), der stort set er den samme gruppe af mindre økonomier, som også fører til handelsdiversificering. Større økonomier klynger sig igen tæt på eller under gennemsnittet for EU-27 (62 %): Tyskland og Spanien matcher det nøjagtigt (62 %), Italien ligger lidt under (61 %), og Frankrig har den laveste grad af enighed i hele EU (54 %), som er den eneste medlemsstat, hvor støtten med en klar margen ligger under 60 %-mærket. Polen (59 %) og Tjekkiet (59 %) er også blandt de mere reserverede lande i denne erklæring. Overordnet set afspejler mønstret nøje det, der er observeret for handelsdiversificering, idet mindre, mere handelsafhængige økonomier udviser den største appetit på koordinering på EU-plan, og større medlemsstater, navnlig Frankrig, udtrykker forholdsvis mere forbeholden, men stadig flertallet, støtte. </text:p>
        <text:p text:style-name="P23">Sammenlignet med de to erklæringer er støtten til handelsdiversificering (65 % i gennemsnit) generelt lidt højere end for samarbejde på EU-plan om handelsforhandlinger (62 %), men Frankrig viser langt den største forskel mellem de to (63 % mod 54 %, en forskel på 9 procentpoint), hvilket gør landet til det eneste land under 60 % med hensyn til samarbejde. Danmark og Polen udviser et lignende, mildere mønster, mens Cypern, Sverige og Letland bevæger sig i den modsatte retning og er lidt mere enige i samarbejdet på EU-plan end i diversificeringen alene. I de fleste andre medlemsstater får de to erklæringer næsten samme støtteniveau, hvilket tyder på, at de to idéer generelt betragtes som komplementære snarere end konkurrerende. </text:p>
        <text:p text:style-name="P23"/>
        <text:p text:style-name="P54">Alder og uddannelse er de mest konsekvente sociodemografiske faktorer bag støtten til en mere forenet og diversificeret EU-handelspolitik </text:p>
        <text:p text:style-name="P23">Alder er den variabel, der er tydeligst forbundet med synspunkter på disse to udsagn. Respondenter på 55 år og derover støtter i højere grad end yngre aldersgrupper både samarbejdet på EU-plan i handelsforhandlinger (68 % sammenlignet med 57 % blandt 25-39-årige) og handelsdiversificering (71 % sammenlignet med 59 % blandt 25-39-årige), hvilket er en forskel på 11-12 procentpoint mellem de mest reserverede og de mest støttende aldersgrupper. Uddannelsesniveauet spiller en tilsvarende klar rolle for samarbejdet på EU-plan, idet det stiger fra 56 % blandt personer med et lavt uddannelsesniveau til 66 % blandt personer med et højt uddannelsesniveau, selv om denne gradient er langt mindre udtalt for handelsdiversificering (65 % til 69 % uden et klart mønster). Støtten til samarbejde på EU-plan er stort set identisk mellem mænd og kvinder (62 % hver), mens mænd er noget mere tilbøjelige end kvinder til at støtte handelsdiversificering (67 % mod 64 %). Geografiske forskelle er beskedne, men konsistente, med <text:soft-page-break/>landboere noget mindre støttende end byboere, især for handelsdiversificering (60 % mod 66 %). </text:p>
        <text:p text:style-name="P23"/>
        <text:p text:style-name="P24"/>
      </text:section>
      <text:h text:style-name="P18" text:outline-level="1"><text:bookmark-start text:name="__RefHeading___Toc4076_3967327191"/>5. Opfattelser af EU's største udfordringer<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8">3</text:span></text:p></draw:text-box></draw:frame><draw:frame draw:style-name="gr119" draw:text-style-name="P120" svg:width="0.267cm" svg:height="0.294cm" svg:x="14.319cm" svg:y="6.465cm"><draw:text-box><text:p text:style-name="P91"><text:span text:style-name="T105">33</text:span></text:p></draw:text-box></draw:frame><draw:frame draw:style-name="gr119" draw:text-style-name="P120" svg:width="0.267cm" svg:height="0.294cm" svg:x="14.143cm" svg:y="6.892cm"><draw:text-box><text:p text:style-name="P91"><text:span text:style-name="T105">32</text:span></text:p></draw:text-box></draw:frame><draw:frame draw:style-name="gr120" draw:text-style-name="P120" svg:width="0.237cm" svg:height="0.294cm" svg:x="13.448cm" svg:y="7.319cm"><draw:text-box><text:p text:style-name="P91"><text:span text:style-name="T105">2</text:span></text:p></draw:text-box></draw:frame><draw:frame draw:style-name="gr119" draw:text-style-name="P120" svg:width="0.267cm" svg:height="0.294cm" svg:x="12.748cm" svg:y="7.747cm"><draw:text-box><text:p text:style-name="P91"><text:span text:style-name="T105">24</text:span></text:p></draw:text-box></draw:frame><draw:frame draw:style-name="gr119" draw:text-style-name="P120" svg:width="0.267cm" svg:height="0.294cm" svg:x="12.575cm" svg:y="8.176cm"><draw:text-box><text:p text:style-name="P91"><text:span text:style-name="T105">23</text:span></text:p></draw:text-box></draw:frame><draw:frame draw:style-name="gr119" draw:text-style-name="P120" svg:width="0.267cm" svg:height="0.294cm" svg:x="12.4cm" svg:y="8.603cm"><draw:text-box><text:p text:style-name="P91"><text:span text:style-name="T105">22</text:span></text:p></draw:text-box></draw:frame><draw:frame draw:style-name="gr72" draw:text-style-name="P115" svg:width="0.269cm" svg:height="0.302cm" svg:x="12.224cm" svg:y="9.028cm"><draw:text-box><text:p text:style-name="P91"><text:span text:style-name="T98">21</text:span></text:p></draw:text-box></draw:frame><draw:frame draw:style-name="gr121" draw:text-style-name="P120" svg:width="0.239cm" svg:height="0.294cm" svg:x="11.702cm" svg:y="9.458cm"><draw:text-box><text:p text:style-name="P91"><text:span text:style-name="T105">1</text:span></text:p></draw:text-box></draw:frame><draw:frame draw:style-name="gr122" draw:text-style-name="P120" svg:width="0.269cm" svg:height="0.294cm" svg:x="11.001cm" svg:y="9.899cm"><draw:text-box><text:p text:style-name="P91"><text:span text:style-name="T105">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5">1</text:span></text:p></draw:text-box></draw:frame><draw:frame draw:style-name="gr121" draw:text-style-name="P120" svg:width="0.239cm" svg:height="0.294cm" svg:x="8.733cm" svg:y="11.183cm"><draw:text-box><text:p text:style-name="P91"><text:span text:style-name="T105">1</text:span></text:p></draw:text-box></draw:frame><draw:frame draw:style-name="gr121" draw:text-style-name="P120" svg:width="0.239cm" svg:height="0.294cm" svg:x="8.733cm" svg:y="11.61cm"><draw:text-box><text:p text:style-name="P91"><text:span text:style-name="T105">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2.047cm" svg:height="0.294cm" svg:x="6.502cm" svg:y="5.985cm"><draw:text-box><text:p text:style-name="P91"><text:span text:style-name="T106">Leveomkostningerne</text:span></text:p></draw:text-box></draw:frame><draw:frame draw:style-name="gr125" draw:text-style-name="P120" svg:width="1.87cm" svg:height="0.294cm" svg:x="6.306cm" svg:y="6.414cm"><draw:text-box><text:p text:style-name="P91"><text:span text:style-name="T106">Krigen i Ukraine</text:span></text:p></draw:text-box></draw:frame><draw:frame draw:style-name="gr126" draw:text-style-name="P120" svg:width="1.916cm" svg:height="0.294cm" svg:x="6.301cm" svg:y="6.841cm"><draw:text-box><text:p text:style-name="P91"><text:span text:style-name="T106">Irregulær migration</text:span></text:p></draw:text-box></draw:frame><draw:frame draw:style-name="gr127" draw:text-style-name="P120" svg:width="4.13cm" svg:height="0.294cm" svg:x="4.117cm" svg:y="7.267cm"><draw:text-box><text:p text:style-name="P91"><text:span text:style-name="T106">Klimaændringer og miljøspørgsmål</text:span></text:p></draw:text-box></draw:frame><draw:frame draw:style-name="gr128" draw:text-style-name="P120" svg:width="3.259cm" svg:height="0.294cm" svg:x="5.472cm" svg:y="7.698cm"><draw:text-box><text:p text:style-name="P91"><text:span text:style-name="T106">Sikkerheds- og forsvarsspørgsmål</text:span></text:p></draw:text-box></draw:frame><draw:frame draw:style-name="gr129" draw:text-style-name="P120" svg:width="2.544cm" svg:height="0.294cm" svg:x="6.179cm" svg:y="8.125cm"><draw:text-box><text:p text:style-name="P91"><text:span text:style-name="T106">Kriminalitet og terrorisme</text:span></text:p></draw:text-box></draw:frame><draw:frame draw:style-name="gr130" draw:text-style-name="P120" svg:width="3.116cm" svg:height="0.294cm" svg:x="5.3cm" svg:y="8.551cm"><draw:text-box><text:p text:style-name="P91"><text:span text:style-name="T106">Utilstrækkelig økonomisk vækst</text:span></text:p></draw:text-box></draw:frame><draw:frame draw:style-name="gr131" draw:text-style-name="P115" svg:width="2.749cm" svg:height="0.302cm" svg:x="5.486cm" svg:y="8.978cm"><draw:text-box><text:p text:style-name="P91"><text:span text:style-name="T95">Konflikter i Mellemøsten</text:span></text:p></draw:text-box></draw:frame><draw:frame draw:style-name="gr132" draw:text-style-name="P120" svg:width="1.777cm" svg:height="0.294cm" svg:x="6.378cm" svg:y="9.409cm"><draw:text-box><text:p text:style-name="P91"><text:span text:style-name="T106">Sociale uligheder</text:span></text:p></draw:text-box></draw:frame><draw:frame draw:style-name="gr133" draw:text-style-name="P120" svg:width="4.562cm" svg:height="0.294cm" svg:x="3.688cm" svg:y="9.836cm"><draw:text-box><text:p text:style-name="P91"><text:span text:style-name="T106">Desinformation og informationsmanipulation</text:span></text:p></draw:text-box></draw:frame><draw:frame draw:style-name="gr134" draw:text-style-name="P120" svg:width="4.585cm" svg:height="0.294cm" svg:x="4.219cm" svg:y="10.252cm"><draw:text-box><text:p text:style-name="P91"><text:span text:style-name="T106">Digitale teknologiers indvirkning på samfundet</text:span></text:p></draw:text-box></draw:frame><draw:frame draw:style-name="gr135" draw:text-style-name="P120" svg:width="1.498cm" svg:height="0.294cm" svg:x="7.571cm" svg:y="10.681cm"><draw:text-box><text:p text:style-name="P91"><text:span text:style-name="T106">I andre tilfælde</text:span></text:p></draw:text-box></draw:frame><draw:frame draw:style-name="gr136" draw:text-style-name="P120" svg:width="0.558cm" svg:height="0.294cm" svg:x="7.615cm" svg:y="11.107cm"><draw:text-box><text:p text:style-name="P91"><text:span text:style-name="T106">Ingen</text:span></text:p></draw:text-box></draw:frame><draw:frame draw:style-name="gr137" draw:text-style-name="P120" svg:width="1.167cm" svg:height="0.294cm" svg:x="7.004cm" svg:y="11.534cm"><draw:text-box><text:p text:style-name="P91"><text:span text:style-name="T106">Ved ikke</text:span></text:p></draw:text-box></draw:frame><draw:frame draw:style-name="gr138" draw:text-style-name="P111" svg:width="12.828cm" svg:height="0.652cm" svg:x="2.263cm" svg:y="5.029cm"><draw:text-box><text:p text:style-name="P91"><text:span text:style-name="T107">Q1 </text:span><text:span text:style-name="T108">Hvilke af følgende mener du er de vigtigste aktuelle udfordringer, som EU står over for ? (Der kan vælges flere svar, højst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Europæernes opfattelse af EU's største udfordringer <text:bookmark-end text:name="__RefHeading___Toc4078_3967327191"/></text:h>
        <text:p text:style-name="P54">Leveomkostningerne er fortsat europæernes største bekymring, mens geopolitiske spørgsmål fortsat dominerer den offentlige dagsorden </text:p>
        <text:p text:style-name="P23">Leveomkostningerne er fortsat den udfordring, som europæerne hyppigst identificerer som et af de vigtigste problemer, som Den Europæiske Union i øjeblikket står over for (39 %). Selv om de økonomiske bekymringer er stærke, ledsages de nu tæt af geopolitiske og sikkerhedsrelaterede spørgsmål. Omkring en tredjedel af respondenterne nævner krigen i Ukraine (33 %) og irregulær migration (32 %). </text:p>
        <text:p text:style-name="P23">En anden gruppe af bekymringer samler mellem en femtedel og en fjerdedel af europæerne. Klimaændringer og miljøspørgsmål (28 %), sikkerhed og forsvar (24 %), kriminalitet og terrorisme (23 %), utilstrækkelig økonomisk vækst (22 %) og konflikter i Mellemøsten (21 %) modtager alle relativt ens støtteniveauer, hvilket tyder på, at europæerne opfatter EU som står over for flere samtidige udfordringer i stedet for at være domineret af et enkelt spørgsmål. Sociale uligheder (18 %), desinformation og informationsmanipulation (14 %) og digitale teknologiers indvirkning på samfundet (8 %) nævnes mindre hyppigt, men de peger stadig på en bredere vifte af samfundsmæssige og informative bekymringer. Denne relativt afbalancerede fordeling ud over de vigtigste spørgsmål illustrerer kompleksiteten af det politiske miljø, som Den Europæiske Union i øjeblikket står over for. </text:p>
        <text:p text:style-name="P23">Sammenligning med den tidligere Flash Eurobarometer-undersøgelse, der blev gennemført i september 2025, tyder på en mærkbar udvikling i offentlighedens bekymringer. Leveomkostningerne er blevet mere fremtrædende (+10 point), mens bekymringerne vedrørende krigen i Ukraine er aftaget betydeligt (14 point). Irregulær migration falder også en smule (-6 point), selv om den fortsat er blandt de tre hyppigst nævnte udfordringer. Opfattelsen af begreberne i Mellemøsten (+3 point), sociale uligheder (+1 point) og virkningen af digitale teknologier (+1 point) er blevet lidt mere synlig.</text:p>
        <text:p text:style-name="P23"/>
        <text:p text:style-name="P54">I de fleste lande er leveomkostningerne fortsat et centralt spørgsmål, men de konkurrerer med andre prioriteter afhængigt af det enkelte lands økonomiske situation, geografiske placering og eksponering for sikkerheds- eller migrationspres.</text:p>
        <text:p text:style-name="P23">Leveomkostningerne er særlig fremtrædende i Irland (70 %), hvilket er langt over EU-gennemsnittet, samt i Grækenland (57 %) og <text:soft-page-break/>Kroatien (52 %). Det nævnes også af relativt høje andele af respondenter i Cypern (46 %), Malta (45 %) og Rumænien (44 %). I disse lande synes det økonomiske pres at dominere borgernes opfattelse af de udfordringer, som Den Europæiske Union i øjeblikket står over for. </text:p>
        <text:p text:style-name="P23">Derimod nævnes leveomkostningerne langt sjældnere i Litauen (24 %), Tjekkiet (25 %) og Polen (28 %). Dette kan tyde på, at økonomiske bekymringer overskygges af andre spørgsmål, navnlig krigen i Ukraine og mere generelt sikkerhedsrelaterede bekymringer. Krigen i Ukraine nævnes hyppigst i Litauen (54 %) og Letland (48 %) efterfulgt af Ungarn (46 %) samt Finland og Tjekkiet (begge 45 %). Det er lande, hvor geografisk nærhed til Rusland eller Belarus eller stærkere historiske og sikkerhedsmæssige forbindelser til konflikten sandsynligvis gør krigen til en mere umiddelbar bekymring. I flere af disse lande går den fremtrædende rolle, som krigen i Ukraine spiller, også hånd i hånd med større bekymring over sikkerhed og forsvar: Dette er især tilfældet i Litauen (47 %), Finland (38 %) og Polen (37 %). Resultaterne tyder derfor på en klar afvejning i hierarkiet af betænkeligheder: I medlemsstater, der er mere direkte udsat for de geopolitiske konsekvenser af krigen, har sikkerhedsspørgsmål en tendens til at gå forud for økonomiske eller miljømæssige hensyn. </text:p>
        <text:p text:style-name="P23">I medlemsstater, hvor krigen i Ukraine er mindre fremtrædende, har andre bekymringer tendens til at bevæge sig højere op i hierarkiet. Dette er især synligt i dele af Sydeuropa. I Grækenland identificerer kun 18 % krigen i Ukraine som en af EU's største udfordringer, mens leveomkostningerne (57 %) og den irregulære migration (45 %) begge nævnes af en meget større andel af respondenterne. Spanien har et lignende mønster: bekymringen over krigen i Ukraine ligger fortsat under EU-gennemsnittet (26 %), mens irregulær migration er den hyppigst nævnte udfordring (46 %), og klimaændringerne ligger også på et relativt højt niveau (31 %). Disse eksempler viser, at nationale prioriteter ikke blot afspejler en fælles europæisk dagsorden, men snarere forskellige kombinationer af økonomiske, geopolitiske, miljømæssige og migrationsrelaterede bekymringer. </text:p>
        <text:p text:style-name="P23">Denne kontrast er også synlig i den plads, der gives til klimaændringer og miljøspørgsmål. Spørgsmålet er stadig relativt fremtrædende i lande som Danmark, Frankrig, Luxembourg og Italien (35 % hver) samt Spanien (31 %) og Nederlandene og Sverige (begge 30 %). Det nævnes imidlertid langt sjældnere i Letland (11 %) og Litauen (14 %), hvor krigen i Ukraine er blandt de største bekymringer, og i Rumænien (16 %), hvor leveomkostningerne og desinformation skiller sig tydeligere ud. Miljøhensyn er med andre ord fortsat en del af den europæiske dagsorden, men de forekommer mindre centrale i lande, hvor borgerne prioriterer sikkerhed højere eller mere umiddelbart økonomisk pres. </text:p>
        <text:p text:style-name="P23">Overordnet set viser landenes resultater, at europæerne i store træk identificerer de samme udfordringer, men ikke i samme rækkefølge. EU står over for en række fælles udfordringer, men borgernes opfattelse af deres relative betydning er fortsat stærkt filtreret af de nationale forhold.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S1 Hvilke af følgende er efter din mening de største aktuelle udfordringer, som EU står over for? [Multiple answers possibfe, maximum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Leveomkostningerne</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Krigen i Ukraine</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Irregulær migration</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Klimaændringer og miljøspørgsmål</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Sikkerheds- og forsvarsspørgsmål</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Kriminalitet og terrorisme</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Utilstrækkelig økonomisk vækst</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i Mellemøsten</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ciale uligheder</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sinformation og informationsmanipulation</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Digitale teknologiers indvirkning på samfundet</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ciodemografiske forskelle er fortsat relativt begrænsede, selv om alder konsekvent former opfattelsen af EU's største udfordringer </text:p>
        <text:p text:style-name="P23">Sammenlignet med de forskelle, der er konstateret på tværs af medlemsstaterne, er de sociodemografiske forskelle fortsat relativt beskedne. På tværs af de fleste grupper identificerer europæerne stort set det samme hierarki af udfordringer, idet leveomkostningerne, krigen i Ukraine og irregulær migration konsekvent dukker op blandt de hyppigst nævnte spørgsmål. Dette tyder på, at de største udfordringer, som Den Europæiske Union står over for, er bredt fordelt på tværs af befolkningen, uanset køn, uddannelsesmæssig baggrund eller bopæl. </text:p>
        <text:p text:style-name="P23">Alder fremstår ikke desto mindre som den socio-demografiske egenskab, der mest konsekvent differentierer opfattelser. Ældre respondenter har en tendens til at lægge større vægt på geopolitiske og sikkerhedsrelaterede spørgsmål. Personer på 55 år og derover er betydeligt mere tilbøjelige end yngre europæere til at identificere krigen i Ukraine som en af EU's største udfordringer (42 % sammenlignet med 25 % blandt begge respondenter i alderen 15-24 år og 25-39 år). De er også mere tilbøjelige til at nævne irregulær migration (38 % vs. 22 % blandt de 15-24-årige), sikkerhed og forsvar (28 % mod 20 %) og konflikter i Mellemøsten (24 % mod 18 %). </text:p>
        <text:p text:style-name="P23">Yngre europæere lægger større vægt på samfundsmæssige udfordringer. Respondenter i alderen 15-24 år er mere tilbøjelige til at nævne sociale uligheder (24 % sammenlignet med 16 % blandt personer i alderen 55 år og derover) og de digitale teknologiers indvirkning på samfundet (11 % mod 6 % blandt de ældste respondenter). Klimaændringerne er også fortsat en smule mere fremtrædende blandt ældre voksne i den erhvervsaktive alder og ældre (32 % blandt personer på 55 år og derover sammenlignet med 24 % blandt respondenter i alderen 25-39 år), hvilket tyder på, at miljøhensyn nu rækker langt ud over de yngre generationer. </text:p>
        <text:p text:style-name="P23">Leveomkostningerne skiller sig ud for den bemærkelsesværdige konsistens af bekymring, det genererer i hele befolkningen. Omkring fire ud af ti respondenter nævner det uanset køn, beskæftigelse, husstandssammensætning eller hyppighed af brug af sociale medier med kun begrænset variation på tværs af aldersgrupper (fra 36 % blandt personer i alderen 55 år og derover til 43 % blandt respondenter i alderen 40-54 år). Denne brede konsensus styrker dens position som den dominerende udfordring, som Den Europæiske Union i øjeblikket står over for. </text:p>
        <text:p text:style-name="P23">Navnlig er respondenter, der har tillid til, at EU styrker sikkerhed og forsvar, mere tilbøjelige til at identificere krigen i Ukraine, klimaændringer og <text:soft-page-break/>sikkerhed og forsvar som ma eller udfordringer. Omvendt lægger de, der ikke har tillid til EU, større vægt på leveomkostningerne og irregulær migration. Dette tyder på, at tilliden til EU's rolle inden for sikkerhed og forsvar er forbundet med forskellige opfattelser af de udfordringer, som Den Europæiske Union står over for. </text:p>
        <text:p text:style-name="P23"/>
        <text:h text:style-name="P20" text:outline-level="2"><text:bookmark-start text:name="__RefHeading___Toc4080_3967327191"/>5.2 Prioriteter, som europæerne forventer af EU <text:bookmark-end text:name="__RefHeading___Toc4080_3967327191"/></text:h>
        <text:p text:style-name="P54">Irregulær migration og sikkerhed og forsvar står øverst på de prioriteter, som europæerne forventer, at EU skal tage fat på, i en stramt grupperet rangordning </text:p>
        <text:p text:style-name="P23">På spørgsmålet om, hvilke områder EU bør prioritere højest, giver europæerne højeste prioritet til irregulær migration (25 %) og sikkerhed og forsvar (24 %). Klimaændringer og miljø (21 %) og krigen i Ukraine (20 %) følger nøje efter, hvilket bekræfter, at de vigtigste prioriteter, der forventes af EU, kombinerer internt pres, eksterne sikkerhedshensyn og langsigtede miljøudfordringer. </text:p>
        <text:p text:style-name="P23">Sammenlignet med det foregående spørgsmål om de vigtigste udfordringer, som EU står over for, er rangordningen tættere grupperet. Der er ikke noget enkelt spørgsmål, der klart dominerer prioriteringslisten. Dette tyder på, at europæerne ikke forventer, at EU fokuserer på ét hovedområde alene, men snarere handler samtidigt på flere vigtige politiske fronter.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1">25</text:span></text:p></draw:text-box></draw:frame><draw:frame draw:style-name="gr89" draw:text-style-name="P92" svg:width="0.267cm" svg:height="0.313cm" svg:x="13.864cm" svg:y="6.044cm"><draw:text-box><text:p text:style-name="P91"><text:span text:style-name="T81">24</text:span></text:p></draw:text-box></draw:frame><draw:frame draw:style-name="gr90" draw:text-style-name="P93" svg:width="0.267cm" svg:height="0.309cm" svg:x="13.035cm" svg:y="6.406cm"><draw:text-box><text:p text:style-name="P91"><text:span text:style-name="T101">21</text:span></text:p></draw:text-box></draw:frame><draw:frame draw:style-name="gr88" draw:text-style-name="P93" svg:width="0.269cm" svg:height="0.309cm" svg:x="12.758cm" svg:y="6.764cm"><draw:text-box><text:p text:style-name="P91"><text:span text:style-name="T101">20</text:span></text:p></draw:text-box></draw:frame><draw:frame draw:style-name="gr91" draw:text-style-name="P93" svg:width="0.251cm" svg:height="0.309cm" svg:x="12.208cm" svg:y="7.133cm"><draw:text-box><text:p text:style-name="P91"><text:span text:style-name="T101">1</text:span></text:p></draw:text-box></draw:frame><draw:frame draw:style-name="gr91" draw:text-style-name="P93" svg:width="0.251cm" svg:height="0.309cm" svg:x="12.208cm" svg:y="7.493cm"><draw:text-box><text:p text:style-name="P91"><text:span text:style-name="T101">1</text:span></text:p></draw:text-box></draw:frame><draw:frame draw:style-name="gr90" draw:text-style-name="P93" svg:width="0.267cm" svg:height="0.309cm" svg:x="11.381cm" svg:y="7.865cm"><draw:text-box><text:p text:style-name="P91"><text:span text:style-name="T101">15</text:span></text:p></draw:text-box></draw:frame><draw:frame draw:style-name="gr90" draw:text-style-name="P93" svg:width="0.267cm" svg:height="0.309cm" svg:x="11.105cm" svg:y="8.225cm"><draw:text-box><text:p text:style-name="P91"><text:span text:style-name="T101">14</text:span></text:p></draw:text-box></draw:frame><draw:frame draw:style-name="gr88" draw:text-style-name="P93" svg:width="0.269cm" svg:height="0.309cm" svg:x="10.275cm" svg:y="8.581cm"><draw:text-box><text:p text:style-name="P91"><text:span text:style-name="T101">11</text:span></text:p></draw:text-box></draw:frame><draw:frame draw:style-name="gr88" draw:text-style-name="P93" svg:width="0.269cm" svg:height="0.309cm" svg:x="10.275cm" svg:y="8.951cm"><draw:text-box><text:p text:style-name="P91"><text:span text:style-name="T101">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1">6</text:span></text:p></draw:text-box></draw:frame><draw:frame draw:style-name="gr91" draw:text-style-name="P93" svg:width="0.251cm" svg:height="0.309cm" svg:x="8.345cm" svg:y="10.756cm"><draw:text-box><text:p text:style-name="P91"><text:span text:style-name="T101">4</text:span></text:p></draw:text-box></draw:frame><draw:frame draw:style-name="gr91" draw:text-style-name="P93" svg:width="0.251cm" svg:height="0.309cm" svg:x="7.793cm" svg:y="11.13cm"><draw:text-box><text:p text:style-name="P91"><text:span text:style-name="T101">2</text:span></text:p></draw:text-box></draw:frame><draw:frame draw:style-name="gr91" draw:text-style-name="P93" svg:width="0.251cm" svg:height="0.309cm" svg:x="7.518cm" svg:y="11.488cm"><draw:text-box><text:p text:style-name="P91"><text:span text:style-name="T101">1</text:span></text:p></draw:text-box></draw:frame><draw:frame draw:style-name="gr91" draw:text-style-name="P93" svg:width="0.251cm" svg:height="0.309cm" svg:x="7.518cm" svg:y="11.846cm"><draw:text-box><text:p text:style-name="P91"><text:span text:style-name="T101">1</text:span></text:p></draw:text-box></draw:frame><draw:frame draw:style-name="gr91" draw:text-style-name="P93" svg:width="0.251cm" svg:height="0.309cm" svg:x="7.793cm" svg:y="12.216cm"><draw:text-box><text:p text:style-name="P91"><text:span text:style-name="T101">2</text:span></text:p></draw:text-box></draw:frame><draw:frame draw:style-name="gr96" draw:text-style-name="P93" svg:width="2.031cm" svg:height="0.309cm" svg:x="5.052cm" svg:y="5.649cm"><draw:text-box><text:p text:style-name="P91"><text:span text:style-name="T102">Irregulær migration</text:span></text:p></draw:text-box></draw:frame><draw:frame draw:style-name="gr97" draw:text-style-name="P92" svg:width="2.225cm" svg:height="0.313cm" svg:x="4.847cm" svg:y="6.004cm"><draw:text-box><text:p text:style-name="P91"><text:span text:style-name="T103">Sikkerhed og forsvar</text:span></text:p></draw:text-box></draw:frame><draw:frame draw:style-name="gr98" draw:text-style-name="P93" svg:width="3.551cm" svg:height="0.309cm" svg:x="3.598cm" svg:y="6.38cm"><draw:text-box><text:p text:style-name="P91"><text:span text:style-name="T102">Klimaændringer og miljø</text:span></text:p></draw:text-box></draw:frame><draw:frame draw:style-name="gr99" draw:text-style-name="P93" svg:width="1.997cm" svg:height="0.309cm" svg:x="5.053cm" svg:y="6.738cm"><draw:text-box><text:p text:style-name="P91"><text:span text:style-name="T102">Krigen i Ukraine</text:span></text:p></draw:text-box></draw:frame><draw:frame draw:style-name="gr100" draw:text-style-name="P93" svg:width="3.218cm" svg:height="0.309cm" svg:x="4.023cm" svg:y="7.108cm"><draw:text-box><text:p text:style-name="P91"><text:span text:style-name="T102">Økonomi og offentlige finanser</text:span></text:p></draw:text-box></draw:frame><draw:frame draw:style-name="gr101" draw:text-style-name="P118" svg:width="3.403cm" svg:height="0.309cm" svg:x="3.625cm" svg:y="7.466cm"><draw:text-box><text:p text:style-name="P117"><text:span text:style-name="T102">Job, social lighed og færdigheder</text:span></text:p></draw:text-box></draw:frame><draw:frame draw:style-name="gr102" draw:text-style-name="P93" svg:width="5.767cm" svg:height="0.309cm" svg:x="2.222cm" svg:y="7.84cm"><draw:text-box><text:p text:style-name="P91"><text:span text:style-name="T102">Demokrati, menneskerettigheder og retsstatsprincippet</text:span></text:p></draw:text-box></draw:frame><draw:frame draw:style-name="gr103" draw:text-style-name="P93" svg:width="0.713cm" svg:height="0.309cm" svg:x="6.29cm" svg:y="8.196cm"><draw:text-box><text:p text:style-name="P91"><text:span text:style-name="T102">Energi</text:span></text:p></draw:text-box></draw:frame><draw:frame draw:style-name="gr104" draw:text-style-name="P93" svg:width="3.273cm" svg:height="0.309cm" svg:x="4.004cm" svg:y="8.567cm"><draw:text-box><text:p text:style-name="P91"><text:span text:style-name="T102">Landbrug og fødevaresikkerhed</text:span></text:p></draw:text-box></draw:frame><draw:frame draw:style-name="gr105" draw:text-style-name="P93" svg:width="2.872cm" svg:height="0.309cm" svg:x="4.193cm" svg:y="8.927cm"><draw:text-box><text:p text:style-name="P91"><text:span text:style-name="T102">Konflikter i Mellemøsten</text:span></text:p></draw:text-box></draw:frame><draw:frame draw:style-name="gr106" draw:text-style-name="P92" svg:width="3.178cm" svg:height="0.313cm" svg:x="3.955cm" svg:y="9.292cm"><draw:text-box><text:p text:style-name="P91"><text:span text:style-name="T103">Industri og konkurrenceevne</text:span></text:p></draw:text-box></draw:frame><draw:frame draw:style-name="gr107" draw:text-style-name="P93" svg:width="3.716cm" svg:height="0.309cm" svg:x="4.674cm" svg:y="9.657cm"><draw:text-box><text:p text:style-name="P91"><text:span text:style-name="T102">Uddannelse og erhvervsuddannelse</text:span></text:p></draw:text-box></draw:frame><draw:frame draw:style-name="gr108" draw:text-style-name="P93" svg:width="1.451cm" svg:height="0.309cm" svg:x="5.648cm" svg:y="10.015cm"><draw:text-box><text:p text:style-name="P91"><text:span text:style-name="T102">Folkesundhed</text:span></text:p></draw:text-box></draw:frame><draw:frame draw:style-name="gr109" draw:text-style-name="P93" svg:width="4.86cm" svg:height="0.309cm" svg:x="2.854cm" svg:y="10.385cm"><draw:text-box><text:p text:style-name="P91"><text:span text:style-name="T102">Digitale teknologiers indvirkning på samfundet</text:span></text:p></draw:text-box></draw:frame><draw:frame draw:style-name="gr110" draw:text-style-name="P93" svg:width="0.742cm" svg:height="0.309cm" svg:x="6.417cm" svg:y="10.743cm"><draw:text-box><text:p text:style-name="P91"><text:span text:style-name="T102">Handel</text:span></text:p></draw:text-box></draw:frame><draw:frame draw:style-name="gr111" draw:text-style-name="P93" svg:width="2.599cm" svg:height="0.309cm" svg:x="4.457cm" svg:y="11.116cm"><draw:text-box><text:p text:style-name="P91"><text:span text:style-name="T102">Forskning og innovation</text:span></text:p></draw:text-box></draw:frame><draw:frame draw:style-name="gr112" draw:text-style-name="P93" svg:width="1.588cm" svg:height="0.309cm" svg:x="6.389cm" svg:y="11.474cm"><draw:text-box><text:p text:style-name="P91"><text:span text:style-name="T102">I andre tilfælde</text:span></text:p></draw:text-box></draw:frame><draw:frame draw:style-name="gr113" draw:text-style-name="P93" svg:width="0.583cm" svg:height="0.309cm" svg:x="6.436cm" svg:y="11.846cm"><draw:text-box><text:p text:style-name="P91"><text:span text:style-name="T102">Ingen</text:span></text:p></draw:text-box></draw:frame><draw:frame draw:style-name="gr114" draw:text-style-name="P93" svg:width="1.23cm" svg:height="0.309cm" svg:x="5.791cm" svg:y="12.202cm"><draw:text-box><text:p text:style-name="P91"><text:span text:style-name="T102">Ved ikke</text:span></text:p></draw:text-box></draw:frame><draw:frame draw:style-name="gr115" draw:text-style-name="P94" svg:width="11.173cm" svg:height="0.345cm" svg:x="0.388cm" svg:y="5.046cm"><draw:text-box><text:p text:style-name="P91"><text:span text:style-name="T104">S2 </text:span><text:span text:style-name="T76">Hvilke af følgende områder mener du, at EU bør prioritere?</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En anden gruppe prioriteter vedrører økonomiske og sociale spørgsmål. Økonomi og offentlige finanser og beskæftigelse, social lighed og færdigheder nævnes begge af 18 % af respondenterne, mens demokrati, menneskerettigheder og retsstatsprincippet ligger på 15 % og energi på 14 %. Disse resultater viser, at økonomiske og sociale bekymringer fortsat er vigtige, selv om de er mindre fremtrædende end i det foregående spørgsmål om udfordringer. Andre områder nævnes af mindre andele af europæere: landbrug og fødevaresikkerhed samt konflikter i Mellemøsten nævnes begge med 11 % efterfulgt af industri og konkurrenceevne samt uddannelse (begge 9 %), folkesundhed (8 %), digitale teknologiers indvirkning på samfundet (6 %), handel (4 %) og forskning og innovation (2 %). Samlet set peger resultaterne på en bred, men prioriteret dagsorden, hvor umiddelbare geopolitiske spørgsmål og migrationsspørgsmål står lidt foran økonomiske, institutionelle og sektorspecifikke prioriteter. </text:p>
        <text:p text:style-name="P23"/>
        <text:p text:style-name="P56">De nationale prioriteter afspejler stort set de vigtigste udfordringer, der er identificeret i de enkelte lande, men med visse forskelle i vægt </text:p>
        <text:p text:style-name="P23">Irregulær migration er den hyppigst nævnte EU-prioritet i Spanien (3 %), Cypern (34 %) og Grækenland (33 %) og når også et højt niveau i<text:span text:style-name="T4"> Cypern</text:span> og Irland (begge 32 %), Nederlandene (31 %) og Portugal (30 %). Dette afspejler migrationens store betydning i flere sydlige medlemsstater, hvor spørgsmålet allerede blev udpeget som en af de største udfordringer, som EU står over for. </text:p>
        <text:p text:style-name="P23">Sikkerhed og forsvar er sammen med krigen i Ukraine særlig fremtrædende i lande i Unionens østlige og nordlige del. Sikkerhed og forsvar nævnes hyppigst i Litauen (40 %), Finland (38 %) og Polen (37 %), efterfulgt af Danmark og Estland (begge 33 %) og Sverige (32 %). Krigen i Ukraine er også særlig fremtrædende i Litauen (40 %) samt Danmark, Letland og Finland (alle 31 %) og Estland og Sverige (begge 28 %). Som i det foregående spørgsmål tyder dette mønster på, at geografisk nærhed til Rusland eller Belarus og større eksponering for de geopolitiske konsekvenser af krigen gør sikkerhedsrelaterede spørgsmål mere umiddelbare. </text:p>
        <text:p text:style-name="P23">Forbindelsen til det foregående spørgsmål er mindre direkte af økonomiske hensyn, da listen over EU's prioriteter ikke omfatter leveomkostningerne som sådan. </text:p>
        <text:p text:style-name="P23"/>
        <text:p text:style-name="P23">I stedet udtrykkes økonomiske forventninger gennem områder som økonomi og offentlige finanser eller beskæftigelse, social lighed og færdigheder. Grækenland skiller sig ud i denne henseende, idet økonomien og de offentlige finanser nævnes af 32 % af respondenterne, mens denne prioritet også når relativt høje niveauer i Cypern (29 %). Job, social lighed og færdigheder nævnes hyppigere i Slovakiet (26 %), Letland (25 %), Bulgarien (24 %) og Italien (23 %). Dette tyder på, at forventningerne til EU i lande, hvor de økonomiske bekymringer er særligt synlige, ikke er koncentreret om en enkelt post, men er spredt over flere økonomiske og socialpolitiske områder. </text:p>
        <text:p text:style-name="P23">Klimaændringer og miljø følger et andet mønster. Den nævnes hyppigst i Frankrig (27 %), Italien (26 %) og Danmark (25 %) og når også relativt høje niveauer i Malta og Sverige (begge 24 %) samt Irland og Portugal (begge 23 %). Disse resultater stemmer stort set overens med det foregående spørgsmål: Klimaændringer og miljø nævnes langt sjældnere i Letland (7 %), Litauen og Rumænien (begge 10 %) og Slovakiet (11 %). Hvad angår opfattelsen af EU's vigtigste udfordringer, synes miljøprioriteterne at være mindre centrale i lande, hvor sikkerhedshensyn, krigen i Ukraine eller et mere umiddelbart økonomisk pres optager mere plads. Overordnet set viser landenes resultater en stærk kontinuitet mellem de udfordringer, europæerne identificerer, og de områder, de ønsker, at EU skal tage fat på. </text:p>
        <text:p text:style-name="P23"/>
        <text:p text:style-name="P54">Alder strukturerer forventningerne til EU's indsats tydeligere end andre sociodemografiske variabler. </text:p>
        <text:p text:style-name="P23">Ældre respondenter er mere tilbøjelige til at prioritere sikkerhedsrelaterede spørgsmål. Blandt personer på 55 år og derover nævnes irregulær migration med 31 %, sikkerhed og forsvar med 29 % og krigen i Ukraine med 27 %. Derimod er disse tal lavere blandt respondenterne i alderen 15-24 år, nemlig henholdsvis 16 %, 18 % og 13 %. Dette afspejler det foregående spørgsmål, hvor ældre respondenter også var mere tilbøjelige til at identificere krigen i Ukraine, irregulær migration og sikkerhed og forsvar som store udfordringer, som EU står over for. Yngre europæere lægger derimod relativt større vægt på sociale og institutionelle prioriteter. Respondenter i alderen 15-24 år er mere tilbøjelige end dem på 55 år og derover til at nævne job, social lighed og færdigheder (23 % mod 14 %), økonomi og offentlige finanser (21 % mod 16 %), uddannelse (15 % mod 6 %) og demokrati, menneskerettigheder og retsstatsprincippet (19 % mod 15 %). </text:p>
        <text:p text:style-name="P23"/>
        <text:p text:style-name="P23">Klimaændringer og miljø følger ikke et simpelt generationsmønster. Det nævnes af 21 % af de 15-24-årige, falder til 15 % blandt respondenterne i alderen 25-39 år og stiger til 25 % blandt de 55-årige og derover. Dette bekræfter, at miljøhensyn ikke er begrænset til de yngre generationer, og at de fortsat er en del af EU's prioriterede dagsorden på tværs af aldersgrupper, om end med varierende intensitet. </text:p>
        <text:p text:style-name="P23"><text:soft-page-break/>Attitudinale forskelle er mere synlige. Respondenter, der har tillid til, at EU styrker sikkerhed og forsvar, er mere tilbøjelige end dem, der ikke har tillid til, at EU prioriterer sikkerhed og forsvar (26 % mod 22 %), krigen i Ukraine (23 % mod 16 %) og klimaændringer og miljø (23 % mod 17 %). Omvendt er de, der ikke har tillid til, at EU styrker sikkerheden og forsvaret, betydeligt mere tilbøjelige til at prioritere irregulær migration (33 % mod 20 %). Disse resultater tyder på, at en bredere holdning til EU er forbundet med forskellige forventninger til, hvad Den Europæiske Union bør prioritere, selv når det overordnede hierarki af bekymringer forbliver relativt stabilt. </text:p>
        <text:p text:style-name="P23"/>
        <text:p text:style-name="P24"/>
      </text:section>
      <text:h text:style-name="P18" text:outline-level="1"><text:bookmark-start text:name="__RefHeading___Toc4082_3967327191"/>6. EU's sikkerhed og forsvar <text:bookmark-end text:name="__RefHeading___Toc4082_3967327191"/></text:h>
      <text:section text:style-name="Sect2" text:name="Section6">
        <text:h text:style-name="P19" text:outline-level="2"><text:bookmark-start text:name="__RefHeading___Toc4084_3967327191"/>6.1 Opfattet national sikkerhedstrussel og støtte til EU's forsvarsautonomi <text:bookmark-end text:name="__RefHeading___Toc4084_3967327191"/></text:h>
        <text:p text:style-name="P54">Europæerne føler sig mindre direkte truet end i begyndelsen af 2026, men støtter stadig kraftigt et mere selvstændigt europæisk forsvar </text:p>
        <text:p text:style-name="P23">I betragtning af den nuværende internationale situation er en lille<text:span text:style-name="T12"> gruppe europæere</text:span> enige om, at deres lands sikkerhed er truet (52 %), herunder 19 %, der er helt enige, og 33 %, der er tilbøjelige til at være enige. Denne følelse af usikkerhed er imidlertid faldet kraftigt i forhold til januar 2026 og er faldet med 16 procentpoint.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4">32</text:span></text:p></draw:text-box></draw:frame><draw:frame draw:style-name="gr73" draw:text-style-name="P115" svg:width="0.246cm" svg:height="0.302cm" svg:x="1.187cm" svg:y="7.036cm"><draw:text-box><text:p text:style-name="P91"><text:span text:style-name="T94">1</text:span></text:p></draw:text-box></draw:frame><draw:frame draw:style-name="gr74" draw:text-style-name="P115" svg:width="0.267cm" svg:height="0.302cm" svg:x="6.959cm" svg:y="4.505cm"><draw:text-box><text:p text:style-name="P91"><text:span text:style-name="T94">36</text:span></text:p></draw:text-box></draw:frame><draw:frame draw:style-name="gr74" draw:text-style-name="P115" svg:width="0.267cm" svg:height="0.302cm" svg:x="4.893cm" svg:y="7.036cm"><draw:text-box><text:p text:style-name="P91"><text:span text:style-name="T94">33</text:span></text:p></draw:text-box></draw:frame><draw:frame draw:style-name="gr74" draw:text-style-name="P115" svg:width="0.267cm" svg:height="0.302cm" svg:x="10.659cm" svg:y="4.505cm"><draw:text-box><text:p text:style-name="P91"><text:span text:style-name="T94">16</text:span></text:p></draw:text-box></draw:frame><draw:frame draw:style-name="gr74" draw:text-style-name="P115" svg:width="0.267cm" svg:height="0.302cm" svg:x="9.023cm" svg:y="7.036cm"><draw:text-box><text:p text:style-name="P91"><text:span text:style-name="T94">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4">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4">11</text:span></text:p></draw:text-box></draw:frame><draw:frame draw:style-name="gr77" draw:text-style-name="P115" svg:width="8.527cm" svg:height="0.302cm" svg:x="0.069cm" svg:y="6.349cm"><draw:text-box><text:p text:style-name="P91"><text:span text:style-name="T95">Sikkerheden i (vores land) er truet</text:span></text:p></draw:text-box></draw:frame><draw:frame draw:style-name="gr78" draw:text-style-name="P115" svg:width="13.532cm" svg:height="0.302cm" svg:x="0.069cm" svg:y="3.814cm"><draw:text-box><text:p text:style-name="P91"><text:span text:style-name="T95">EU bør styrke sin kapacitet til selvstændigt at forsvare sig mod potentielle eksterne trusler</text:span></text:p></draw:text-box></draw:frame><draw:frame draw:style-name="gr79" draw:text-style-name="P116" svg:width="9.492cm" svg:height="0.535cm" svg:x="0.136cm" svg:y="2.348cm"><draw:text-box><text:p text:style-name="P91"><text:span text:style-name="T96">S7 </text:span><text:span text:style-name="T97">I hvilket omfang er du enig eller uenig i følgende udsagn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1.722cm" svg:height="0.302cm" svg:x="0.263cm" svg:y="3.045cm"><draw:text-box><text:p text:style-name="P91"><text:span text:style-name="T98">Fuldstændig enig</text:span></text:p></draw:text-box></draw:frame><draw:polygon draw:style-name="gr85" draw:text-style-name="P110" svg:width="0.13cm" svg:height="0.129cm" svg:x="8.192cm" svg:y="3.092cm" svg:viewBox="0 0 131 130" draw:points="0,130 131,130 131,0 0,0"><text:p/></draw:polygon><draw:frame draw:style-name="gr86" draw:text-style-name="P115" svg:width="1.853cm" svg:height="0.302cm" svg:x="6.259cm" svg:y="3.045cm"><draw:text-box><text:p text:style-name="P91"><text:span text:style-name="T99">Fuldstændig uenig</text:span></text:p></draw:text-box></draw:frame><draw:frame draw:style-name="gr87" draw:text-style-name="P115" svg:width="1.188cm" svg:height="0.302cm" svg:x="8.389cm" svg:y="3.045cm"><draw:text-box><text:p text:style-name="P91"><text:span text:style-name="T100">Ved ikke</text:span></text:p></draw:text-box></draw:frame><draw:frame draw:style-name="gr65" draw:text-style-name="P114" svg:width="2.006cm" svg:height="0.782cm" svg:x="1.838cm" svg:y="2.902cm"><draw:text-box><text:p text:style-name="P96"><text:span text:style-name="T93">Har tendens til at være enig</text:span></text:p></draw:text-box></draw:frame><draw:frame draw:style-name="gr65" draw:text-style-name="P114" svg:width="2.289cm" svg:height="0.782cm" svg:x="3.749cm" svg:y="2.921cm"><draw:text-box><text:p text:style-name="P96"><text:span text:style-name="T93">Har tendens til at være uenige</text:span></text:p></draw:text-box></draw:frame></draw:g></draw:g>Dette fald giver sig ikke udslag i en svagere støtte til forsvarskapaciteten på EU-plan. Tværtimod er mere end to tredjedele af europæerne enige i, at EU bør styrke sin kapacitet til selvstændigt at forsvare sig mod potentielle eksterne trusler (6 %), herunder 32 %, der er helt enige. Dette tyder på, at støtte til et stærkere europæisk forsvar ikke kun er en reaktion på en umiddelbar følelse af national usikkerhed, men også afspejler en bredere forventning om, at EU bør være i stand til at beskytte sig selv i et mere usikkert internationalt miljø. </text:p>
        <text:p text:style-name="P31">Kontrasten mellem de to resultater er vigtig. Selv om færre europæere nu føler, at deres eget land er direkte truet, støtter et stort flertal stadig en styrkelse af EU's selvstændige forsvarskapacitet. Dette afspejler de prioriteter, der blev identificeret i det foregående afsnit, hvor sikkerhed og forsvar rangerede blandt de vigtigste områder, som europæerne forventer, at EU tager fat på. </text:p>
        <text:p text:style-name="P54">Trusselsfølelsen er fortsat uensartet i medlemsstaterne, mens støtten til et selvstændigt EU-forsvar er bredt fordelt </text:p>
        <text:p text:style-name="P31">Resultaterne på landeniveau viser, at opfattelsen af trusler mod den nationale sikkerhed varierer betydeligt i EU. Den højeste grad af enighed om, at et lands sikkerhed er truet, ses i Cypern (74 %) efterfulgt af Malta (66 %), <text:span text:style-name="T15">Litauen </text:span>(65 %), <text:span text:style-name="T15">Lu</text:span> xembourg (64 %), Estland (62 %) og <text:span text:style-name="T15">Danmark</text:span> (61 %). Der er også registreret relativt høje niveauer i Grækenland (59 %), Rumænien (58 %), Tyskland (57 %) samt Frankrig og Polen (begge 56 %). Derimod er opfattelsen af trusler betydeligt lavere i Slovenien (32 %), Kroatien (39 %), Østrig (42 %), Ungarn (43 %), Belgien og Bulgarien (begge 44 %), Italien (45 %) og Slovakiet (47 %). I disse lande er under halvdelen af respondenterne enige i, at deres lands sikkerhed er truet. </text:p>
        <text:p text:style-name="P31">Faldet i trusselsfølelsen sammenlignet med januar 2026 er synligt i de fleste medlemsstater. I flere lande er faldet særlig udtalt, navnlig i Nederlandene (-25 point), Frankrig (-24 point), Belgien (-21 point), Italien (-19 point) samt Tyskland og Sverige (begge -18 point). Dette tyder på, at det kraftige fald, der er konstateret på EU-plan, ikke skyldes et lille antal lande, men afspejler en bredere lempelse af opfattelsen af usikkerhed i hele Den Europæiske Union. Nedgangen er dog ikke ensartet: følelsen af trussel forbliver næsten stabil i Cypern (-1 point) og <text:soft-page-break/>stiger endda i Luxembourg (9 point) og Malta (6 point), hvilket bekræfter, at nationale sammenhænge fortsat præger sikkerhedsopfattelsen. </text:p>
        <text:p text:style-name="P31">Støtten til EU's styrkelse af sin autonome forsvarskapacitet er langt mere homogen. Et flertal er enig i denne erklæring i alle medlemsstater, fra 62 % i Italien til 92 % i Malta. De højeste niveauer ses i Malta (92 %), Luxembourg (91 %) og Cypern (88 %) efterfulgt af Danmark (80 %), Estland (79 %), Portugal (78 %) og Litauen (77 %). Selv i de lande, hvor støtten er lavest, er den fortsat klart flertalsbaseret, f.eks. Italien (62 %), Polen (65 %), Østrig og Slovenien (begge 66 %) og Bulgarien og Sverige (begge 67 %). Dette viser, at selv om europæerne er forskellige med hensyn til, hvor direkte truede de føler sig, er støtte til styrkelse af EU's forsvarskapacitet en fælles holdning i hele Den Europæiske Union.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8">Spørgsmål 7 I betragtning af den nuværende internationale kontekst, i hvilket omfang er du enig eller uenig i følgende udsagn?</text:span></text:p></draw:text-box></draw:frame><draw:frame draw:style-name="gr24" draw:text-style-name="P98" svg:width="7.286cm" svg:height="0.622cm" svg:x="5.158cm" svg:y="0.839cm"><draw:text-box><text:p text:style-name="P96"><text:span text:style-name="T79">Sikkerheden i (vores land) er truet</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8">Fuldstændig enig</text:span></text:p></draw:text-box></draw:frame><draw:frame draw:style-name="gr24" draw:text-style-name="P97" svg:width="2.724cm" svg:height="0.983cm" svg:x="3.976cm" svg:y="1.397cm"><draw:text-box><text:p text:style-name="P96"><text:span text:style-name="T78">Har tendens til at være enig</text:span></text:p></draw:text-box></draw:frame><draw:frame draw:style-name="gr24" draw:text-style-name="P97" svg:width="3.225cm" svg:height="0.983cm" svg:x="7.615cm" svg:y="1.45cm"><draw:text-box><text:p text:style-name="P96"><text:span text:style-name="T78">Har tendens til at være uenige</text:span></text:p></draw:text-box></draw:frame><draw:frame draw:style-name="gr66" draw:text-style-name="P97" svg:width="3.446cm" svg:height="0.639cm" svg:x="11.762cm" svg:y="1.409cm"><draw:text-box><text:p text:style-name="P96"><text:span text:style-name="T78">Fuldstændig uenig</text:span></text:p></draw:text-box></draw:frame><draw:frame draw:style-name="gr24" draw:text-style-name="P97" svg:width="2.17cm" svg:height="0.622cm" svg:x="15.577cm" svg:y="1.423cm"><draw:text-box><text:p text:style-name="P96"><text:span text:style-name="T78">Ved ikke</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8">Spørgsmål 7 I betragtning af den nuværende internationale kontekst, i hvilket omfang er du enig eller uenig i følgende udsagn?</text:span></text:p></draw:text-box></draw:frame><draw:frame draw:style-name="gr24" draw:text-style-name="P98" svg:width="17.01cm" svg:height="0.622cm" svg:x="0.094cm" svg:y="0.61cm"><draw:text-box><text:p text:style-name="P96"><text:span text:style-name="T79">EU bør styrke sin kapacitet til selvstændigt at forsvare sig mod potentielle eksterne trusler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8">Fuldstændig enig</text:span></text:p></draw:text-box></draw:frame><draw:frame draw:style-name="gr24" draw:text-style-name="P97" svg:width="2.724cm" svg:height="0.983cm" svg:x="3.853cm" svg:y="1.168cm"><draw:text-box><text:p text:style-name="P96"><text:span text:style-name="T78">Har tendens til at være enig</text:span></text:p></draw:text-box></draw:frame><draw:frame draw:style-name="gr24" draw:text-style-name="P97" svg:width="3.225cm" svg:height="0.983cm" svg:x="7.492cm" svg:y="1.221cm"><draw:text-box><text:p text:style-name="P96"><text:span text:style-name="T78">Har tendens til at være uenige</text:span></text:p></draw:text-box></draw:frame><draw:frame draw:style-name="gr66" draw:text-style-name="P97" svg:width="3.446cm" svg:height="0.639cm" svg:x="11.639cm" svg:y="1.18cm"><draw:text-box><text:p text:style-name="P96"><text:span text:style-name="T78">Fuldstændig uenig</text:span></text:p></draw:text-box></draw:frame><draw:frame draw:style-name="gr24" draw:text-style-name="P97" svg:width="2.17cm" svg:height="0.622cm" svg:x="15.454cm" svg:y="1.194cm"><draw:text-box><text:p text:style-name="P96"><text:span text:style-name="T78">Ved ikke</text:span></text:p></draw:text-box></draw:frame></draw:g></draw:g></text:p>
        <text:p text:style-name="P31"/>
        <text:p text:style-name="P31">Sociodemografiske forskelle er begrænsede med hensyn til opfattet trussel, men mere synlige med hensyn til støtte til selvstændigt EU-forsvar Sociodemografiske forskelle i opfattelsen af, at ens land er truet, er fortsat relativt begrænsede. I modsætning til de tidligere spørgsmål om EU's vigtigste udfordringer og prioriteter strukturerer alder ikke svarene stærkt. Enigheden om, at den nationale sikkerhed er truet, er på 54 % blandt de 15-24-årige og 25-39-årige, 50 % blandt de 40-54-årige og 53 % blandt de 55-årige og derover. Dette tyder på, at når borgerne bliver spurgt direkte om deres eget lands sikkerhed, er trusselsfølelsen relativt bredt fordelt på tværs af generationer. Kønsforskellene er også beskedne, selv om kvinder (54 %) er lidt mere tilbøjelige end mænd (51 %) til at være enige i, at deres lands sikkerhed er truet. </text:p>
        <text:p text:style-name="P31">Støtte til styrkelse af EU's autonome forsvarskapacitet viser mere tydelige sociodemografiske mønstre. Det er højere blandt respondenter på 55 år og derover (74 %) end blandt de 15-24-årige (63 %), 25-39 (62 %) og 40-54 (65 %). Dette afspejler til dels de tidligere resultater, der viser, at ældre respondenter har en tendens til at lægge større vægt på geopolitiske og sikkerhedsrelaterede spørgsmål. </text:p>
        <text:p text:style-name="P31">De største forskelle er holdningsmæssige. Respondenter, der har tillid til, at EU styrker sikkerhed og forsvar, er langt mere tilbøjelige til at støtte en selvstændig EU-forsvarskapacitet end dem, der ikke har tillid til EU på dette område (75 % mod 59 %). Der konstateres en lignende forskel mellem dem, der er tilfredse og utilfredse med respekten for retsstatsprincippet i EU (77 % mod 61 %). Disse resultater tyder på, at støtte til et selvstændigt EU-forsvar er tæt forbundet med en bredere tillid til EU's evne til at handle effektivt. Selv blandt mere skeptiske grupper er støtten dog stadig flertalsbaseret, hvilket bekræfter, at en styrkelse af EU's forsvarskapacitet er en generelt fælles forventning i hele den europæiske befolkning.</text:p>
        <text:p text:style-name="P31"/>
        <text:h text:style-name="P20" text:outline-level="2"><text:bookmark-start text:name="__RefHeading___Toc4086_3967327191"/>6.2 Tillid til EU med henblik på at styrke sikkerhed og forsvar<text:bookmark-end text:name="__RefHeading___Toc4086_3967327191"/></text:h>
        <text:p text:style-name="P31">Et flertal af europæerne har tillid til, at EU styrker sikkerheden og forsvaret, selv om tilliden er mere moderat end støtten til et selvstændigt EU-forsvar </text:p>
        <text:p text:style-name="P31">En stor<text:span text:style-name="T5"> del af</text:span> europæerne har tillid til, at Den Europæiske Union styrker sikkerheden og forsvaret i Europa og beskytter dets borgere<text:span text:style-name="T5"> (56</text:span>%), herunder 12 %, der har fuld tillid til det, og 44 %, der har tendens til at have tillid til det. Sammenlignet med januar 2026 er tilliden til EU med henblik på at styrke sikkerhed og forsvar steget med fire procentpoint, mens andelen af dem, der slet ikke har tillid til EU, er faldet. Resultaterne peger derfor i retning af en beskeden, men klar forbedring af tilliden til EU's evne til at handle på sikkerheds- og forsvarsområdet.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6">Ved ikke</text:span></text:p></draw:text-box></draw:frame><draw:frame draw:style-name="gr56" draw:text-style-name="P111" svg:width="0.391cm" svg:height="0.327cm" svg:x="7.636cm" svg:y="7.267cm"><draw:text-box><text:p text:style-name="P91"><text:span text:style-name="T87">4 %</text:span></text:p></draw:text-box></draw:frame><draw:frame draw:style-name="gr57" draw:text-style-name="P100" svg:width="12.475cm" svg:height="0.842cm" svg:x="-0.309cm" svg:y="6.128cm"><draw:text-box><text:p text:style-name="P91"><text:span text:style-name="T80">S8</text:span> <text:span text:style-name="T88">I hvilket omfang har du tillid til, at Den Europæiske Union styrker sikkerheden og forsvaret i Europa og beskytter sine borgere bedre?</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0.884cm" svg:x="9.348cm" svg:y="7.477cm"><draw:text-box><text:p text:style-name="P91"><text:span text:style-name="T89">Fuldstændig tillid 12 %</text:span></text:p></draw:text-box></draw:frame><draw:frame draw:style-name="gr63" draw:text-style-name="P113" svg:width="1.95cm" svg:height="0.918cm" svg:x="4.752cm" svg:y="7.888cm"><draw:text-box><text:p text:style-name="P91"><text:span text:style-name="T90">Stol ikke på 13 %</text:span><text:span text:style-name="T91"> </text:span></text:p></draw:text-box></draw:frame><draw:frame draw:style-name="gr64" draw:text-style-name="P113" svg:width="1.805cm" svg:height="0.934cm" svg:x="3.4cm" svg:y="10.545cm"><draw:text-box><text:p text:style-name="P91"><text:span text:style-name="T92">Stol ikke på 27 %</text:span><text:span text:style-name="T91"> </text:span></text:p></draw:text-box></draw:frame><draw:frame draw:style-name="gr65" draw:text-style-name="P114" svg:width="2.326cm" svg:height="0.782cm" svg:x="8.84cm" svg:y="12.714cm"><draw:text-box><text:p text:style-name="P96"><text:span text:style-name="T93">Stol på 44%</text:span></text:p></draw:text-box></draw:frame></draw:g>Dette resultat skal læses sammen med det foregående spørgsmål. Selv om mere end to tredjedele af europæerne er enige i, at EU bør styrke sin kapacitet til selvstændigt at forsvare sig mod potentielle eksterne trusler, har et mindre flertal tillid til, at EU styrker sikkerhed og forsvar i praksis. Denne kløft tyder på, at støtten til princippet om et stærkere europæisk forsvar er bredere end tilliden til EU's evne til at levere det. Ikke desto mindre bekræfter det forhold, at tilliden besiddes af et flertal og er steget siden januar 2026, at mange borgere betragter EU som en relevant aktør på sikkerheds- og forsvarsområdet. </text:p>
        <text:p text:style-name="P31"/>
        <text:p text:style-name="P54">Tilliden til sikkerhed og forsvar i EU er størst i Malta og Luxembourg og lavere i flere af de største medlemsstater </text:p>
        <text:p text:style-name="P31">Tilliden til EU med henblik på at styrke sikkerhed og forsvar varierer betydeligt fra medlemsstat til medlemsstat. Den når sit højeste niveau i Malta (91 %) og Luxembourg (88 %) efterfulgt af Cypern (76 %), Portugal, Danmark og Litauen (alle 75 %) og Estland (72 %). I disse lande ligger tilliden til EU's evne til at beskytte borgerne betydeligt over EU-gennemsnittet. </text:p>
        <text:p text:style-name="P31">I den anden ende af skalaen er tilliden lavest i Grækenland og Tjekkiet (begge 47 %). Den er også relativt lav i Tyskland og Italien (begge 50 %), Slovakiet og Bulgarien (begge 52 %) samt Frankrig og Østrig (begge 53 %). Dette bekræfter, at selv om tilliden besiddes af et flertal eller tæt på et flertal i næsten alle medlemsstater, er tilliden til EU's rolle inden for sikkerhed og forsvar mere begrænset i flere store medlemsstater, navnlig Tyskland, Italien og Frankrig. </text:p>
        <text:p text:style-name="P31">Landemønstret overlapper kun delvist den følelse af national trussel, der er beskrevet i det foregående afsnit. I Italien og Estland ledsages en høj grad af tillid til EU af en stærk opfattelse af sikkerhedsrisici, hvilket tyder på, at lande, der er mere udsatte for de geopolitiske konsekvenser af krigen i Ukraine, også kan have større tillid til forsvarsforanstaltninger på <text:soft-page-break/>EU-plan. Dette er dog ikke systematisk. Nogle lande med en relativt høj opfattet trussel, f.eks. Frankrig eller Tyskland, udviser en mere moderat grad af tillid til EU på dette område. Dette tyder på, at tilliden til EU's sikkerheds- og forsvarsrolle ikke kun formes af eksponering for eksterne trusler, men også af bredere nationale holdninger til EU's evne til at handle effektivt. </text:p>
        <text:p text:style-name="P31">Sammenlignet med januar 2026 er tilliden steget i de fleste medlemsstater, om end i varierende grad. De største stigninger ses i Malta (24 point), Frankrig (13 point), Luxembourg (12 point), Østrig (10 point) og Slovenien (9 point). Tilliden er også steget mærkbart i Bulgarien og Ungarn (begge 8 point), Danmark og Grækenland (begge 7 point) og Belgien (6 point). Den generelle stigning i tilliden er udbredt, men uensartet i hele Den Europæiske Union.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8">Spørgsmål 8 I hvilket omfang har du tillid til, at Den Europæiske Union vil styrke sikkerheden og forsvaret i Europa og beskytte sine borgere bedre?</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8">Fuldstændig tillid</text:span></text:p></draw:text-box></draw:frame><draw:frame draw:style-name="gr24" draw:text-style-name="P97" svg:width="2.726cm" svg:height="0.983cm" svg:x="3.309cm" svg:y="1.281cm"><draw:text-box><text:p text:style-name="P106"><text:span text:style-name="T78">Har tendens til at stole på</text:span></text:p></draw:text-box></draw:frame><draw:frame draw:style-name="gr24" draw:text-style-name="P97" svg:width="3.225cm" svg:height="0.983cm" svg:x="6.949cm" svg:y="1.334cm"><draw:text-box><text:p text:style-name="P106"><text:span text:style-name="T78">Har tendens til ikke at stole på</text:span></text:p></draw:text-box></draw:frame><draw:frame draw:style-name="gr27" draw:text-style-name="P97" svg:width="3.444cm" svg:height="0.983cm" svg:x="11.096cm" svg:y="1.295cm"><draw:text-box><text:p text:style-name="P106"><text:span text:style-name="T78">Stol ikke på nogen overhovedet</text:span></text:p></draw:text-box></draw:frame><draw:frame draw:style-name="gr49" draw:text-style-name="P97" svg:width="2.17cm" svg:height="0.623cm" svg:x="14.91cm" svg:y="1.307cm"><draw:text-box><text:p text:style-name="P106"><text:span text:style-name="T78">Ved ikke</text:span></text:p></draw:text-box></draw:frame></draw:g></draw:g></text:p>
        <text:p text:style-name="P31"/>
        <text:p text:style-name="P25"/>
        <text:p text:style-name="P54">Tilliden til EU på sikkerheds- og forsvarsområdet er stærkere blandt yngre respondenter og dem med bredere tillid til EU </text:p>
        <text:p text:style-name="P31">Alder er en af de klareste skillelinjer. Tilliden til EU med hensyn til at styrke sikkerhed og forsvar er størst blandt respondenter i alderen 15-24 år (65 %) og ligger fortsat over EU-gennemsnittet (56 %) blandt de 25-39-årige (59 %). Det er lavere blandt respondenter i alderen 40-54 (53 %) og dem i alderen 55 år og derover (55 %). </text:p>
        <text:p text:style-name="P31"/>
        <text:p text:style-name="P31">Dette aldersmønster er bemærkelsesværdigt, fordi ældre respondenter generelt er mere tilbøjelige til at identificere sikkerhedsrelaterede spørgsmål som udfordringer eller prioriteter for EU. Yngre respondenter synes mindre tilbøjelige til at føle sig direkte berørt af sikkerhedstrusler, men mere tilbøjelige til at have tillid til, at EU handler på dette område. Dette tyder på, at der skelnes mellem opfattelsen af trusler, som har tendens til at være stærkere blandt ældre respondenter, og tilliden til EU's indsats, som er stærkere blandt yngre europæere. </text:p>
        <text:p text:style-name="P31">Kønsforskellene er begrænsede, selv om mænd (58 %) er lidt mere tilbøjelige end kvinder (55 %) til at have tillid til EU på dette område. Tilliden er også højere blandt respondenter med en videregående uddannelse (61 %) end blandt respondenter med en sekundæruddannelse på andet trin eller en ikketertiæruddannelse på andet trin (54 %) eller et lavere uddannelsesniveau (55 %). </text:p>
        <text:p text:style-name="P31"/>
        <text:p text:style-name="P31"><draw:g text:anchor-type="paragraph" draw:z-index="24" draw:name="Objet de groupe 25" draw:style-name="gr2"><draw:frame draw:style-name="gr29" draw:text-style-name="P100" svg:width="10.755cm" svg:height="0.355cm" svg:x="-0.086cm" svg:y="2.455cm"><draw:text-box><text:p text:style-name="P91"><text:span text:style-name="T80">Tilliden til EU på forsvarsområdet er markant stærkere blandt personer under 25 år (65 %)</text:span></text:p></draw:text-box></draw:frame><draw:frame draw:style-name="gr30" draw:text-style-name="P92" svg:width="1.227cm" svg:height="0.313cm" svg:x="6.13cm" svg:y="4.214cm"><draw:text-box><text:p text:style-name="P91"><text:span text:style-name="T81">Tillid i alt </text:span></text:p></draw:text-box></draw:frame><draw:frame draw:style-name="gr31" draw:text-style-name="P101" svg:width="15.235cm" svg:height="0.318cm" svg:x="-0.081cm" svg:y="3.351cm"><draw:text-box><text:p text:style-name="P91"><text:span text:style-name="T82">Spørgsmål 8 </text:span><text:span text:style-name="T83">I hvilket omfang har du tillid til, at Den Europæiske Union vil styrke sikkerheden og forsvaret i Europa og beskytte sine borgere bedre?</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281cm" svg:height="0.285cm" svg:x="0.974cm" svg:y="4.566cm"><draw:text-box><text:p text:style-name="P91"><text:span text:style-name="T84">% efter alder:</text:span></text:p></draw:text-box></draw:frame><draw:frame draw:style-name="gr37" draw:text-style-name="P105" svg:width="0.267cm" svg:height="0.285cm" svg:x="3.269cm" svg:y="5.522cm"><draw:text-box><text:p text:style-name="P91"><text:span text:style-name="T84">65</text:span></text:p></draw:text-box></draw:frame><draw:frame draw:style-name="gr38" draw:text-style-name="P105" svg:width="0.23cm" svg:height="0.285cm" svg:x="3.107cm" svg:y="6.212cm"><draw:text-box><text:p text:style-name="P91"><text:span text:style-name="T84">5</text:span></text:p></draw:text-box></draw:frame><draw:frame draw:style-name="gr37" draw:text-style-name="P105" svg:width="0.267cm" svg:height="0.285cm" svg:x="2.944cm" svg:y="6.891cm"><draw:text-box><text:p text:style-name="P91"><text:span text:style-name="T84">53</text:span></text:p></draw:text-box></draw:frame><draw:frame draw:style-name="gr39" draw:text-style-name="P105" svg:width="0.269cm" svg:height="0.285cm" svg:x="2.997cm" svg:y="7.569cm"><draw:text-box><text:p text:style-name="P91"><text:span text:style-name="T84">55</text:span></text:p></draw:text-box></draw:frame><draw:frame draw:style-name="gr40" draw:text-style-name="P105" svg:width="0.611cm" svg:height="0.285cm" svg:x="0.672cm" svg:y="5.512cm"><draw:text-box><text:p text:style-name="P91"><text:span text:style-name="T85">15-24</text:span></text:p></draw:text-box></draw:frame><draw:frame draw:style-name="gr40" draw:text-style-name="P105" svg:width="0.611cm" svg:height="0.285cm" svg:x="0.672cm" svg:y="6.2cm"><draw:text-box><text:p text:style-name="P91"><text:span text:style-name="T85">25-39</text:span></text:p></draw:text-box></draw:frame><draw:frame draw:style-name="gr40" draw:text-style-name="P105" svg:width="0.611cm" svg:height="0.285cm" svg:x="0.672cm" svg:y="6.881cm"><draw:text-box><text:p text:style-name="P91"><text:span text:style-name="T85">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5">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4">% efter erhverv:</text:span></text:p></draw:text-box></draw:frame><draw:frame draw:style-name="gr37" draw:text-style-name="P105" svg:width="0.267cm" svg:height="0.285cm" svg:x="8.243cm" svg:y="5.572cm"><draw:text-box><text:p text:style-name="P91"><text:span text:style-name="T84">63</text:span></text:p></draw:text-box></draw:frame><draw:frame draw:style-name="gr38" draw:text-style-name="P105" svg:width="0.23cm" svg:height="0.285cm" svg:x="8.123cm" svg:y="6.249cm"><draw:text-box><text:p text:style-name="P91"><text:span text:style-name="T84">5</text:span></text:p></draw:text-box></draw:frame><draw:frame draw:style-name="gr37" draw:text-style-name="P105" svg:width="0.267cm" svg:height="0.285cm" svg:x="8.053cm" svg:y="6.941cm"><draw:text-box><text:p text:style-name="P91"><text:span text:style-name="T84">55</text:span></text:p></draw:text-box></draw:frame><draw:frame draw:style-name="gr37" draw:text-style-name="P105" svg:width="0.267cm" svg:height="0.285cm" svg:x="8.007cm" svg:y="7.616cm"><draw:text-box><text:p text:style-name="P91"><text:span text:style-name="T84">53</text:span></text:p></draw:text-box></draw:frame><draw:frame draw:style-name="gr43" draw:text-style-name="P105" svg:width="2.795cm" svg:height="0.285cm" svg:x="5.109cm" svg:y="5.559cm"><draw:text-box><text:p text:style-name="P91"><text:span text:style-name="T85">Selvstændig erhvervsdrivende</text:span></text:p></draw:text-box></draw:frame><draw:frame draw:style-name="gr36" draw:text-style-name="P105" svg:width="1.228cm" svg:height="0.285cm" svg:x="5.525cm" svg:y="6.237cm"><draw:text-box><text:p text:style-name="P91"><text:span text:style-name="T85">Medarbejder</text:span></text:p></draw:text-box></draw:frame><draw:frame draw:style-name="gr44" draw:text-style-name="P105" svg:width="1.916cm" svg:height="0.285cm" svg:x="5.029cm" svg:y="6.928cm"><draw:text-box><text:p text:style-name="P91"><text:span text:style-name="T85">Manuelt arbejdende</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5">Virker ikke</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5.356cm" svg:height="0.285cm" svg:x="9.407cm" svg:y="4.566cm"><draw:text-box><text:p text:style-name="P91"><text:span text:style-name="T84">% af tilfredshed med overholdelsen af lovgivningen i EU:</text:span></text:p></draw:text-box></draw:frame><draw:frame draw:style-name="gr38" draw:text-style-name="P105" svg:width="0.23cm" svg:height="0.285cm" svg:x="13.669cm" svg:y="5.873cm"><draw:text-box><text:p text:style-name="P91"><text:span text:style-name="T84">7</text:span></text:p></draw:text-box></draw:frame><draw:frame draw:style-name="gr39" draw:text-style-name="P105" svg:width="0.269cm" svg:height="0.285cm" svg:x="12.642cm" svg:y="7.23cm"><draw:text-box><text:p text:style-name="P91"><text:span text:style-name="T84">36</text:span></text:p></draw:text-box></draw:frame><draw:frame draw:style-name="gr47" draw:text-style-name="P105" svg:width="1.114cm" svg:height="0.285cm" svg:x="10.39cm" svg:y="5.863cm"><draw:text-box><text:p text:style-name="P91"><text:span text:style-name="T85">"Tillid" i alt</text:span></text:p></draw:text-box></draw:frame><draw:frame draw:style-name="gr48" draw:text-style-name="P105" svg:width="1.511cm" svg:height="0.285cm" svg:x="10.032cm" svg:y="7.218cm"><draw:text-box><text:p text:style-name="P91"><text:span text:style-name="T85">I alt "Ikke tillid"</text:span></text:p></draw:text-box></draw:frame></draw:g>De største forskelle er holdningsmæssige. Respondenter, der er tilfredse med respekten for retsstatsprincippet i EU (79 %), har langt større sandsynlighed for at have tillid til, at EU styrker sikkerheden og forsvaret, end dem, der er utilfredse (36 %). Dette bekræfter, at tilliden til EU's rolle på sikkerheds- og forsvarsområdet er tæt forbundet med en bredere tillid til Den Europæiske Unions funktionsmåde.</text:p>
        <text:p text:style-name="P38"/>
      </text:section>
      <text:h text:style-name="P18" text:outline-level="1"><text:bookmark-start text:name="__RefHeading___Toc4088_3967327191"/>7. Tekniske specifikationer <text:bookmark-end text:name="__RefHeading___Toc4088_3967327191"/></text:h>
      <text:p text:style-name="P23">Mellem den 19. og 24. juni 2026 gennemførte Demoscopy denne Flash Eurobarometer 584 på anmodning af Europa-Kommissionen, Generaldirektoratet for Kommunikation (GD COMM, Enheden for Offentlig Opinion og Borgernes Inddragelse). Det er en undersøgelse, der koordineres af Generaldirektoratet for Kommunikation (GD COMM's Enhed for Offentlig Udtalelse og Borgerengagement). </text:p>
      <text:p text:style-name="P23">Denne Flash Eurobarometer-undersøgelse dækker den almindelige befolkning i alderen 15 år og derover i alle 27 EU-medlemsstater. Denne målgruppe svarer til den brede offentlighed som defineret i Flash Eurobarometer-rammekontrakten. I alt blev 25.904 interviews gennemført via Computer Assisted Web Interviewing (CAWI). </text:p>
      <text:p text:style-name="P23">Stikprøveudformningen følger standardspecifikationerne i rammekontrakten med 1 000 interviews i større medlemsstater og 500 interviews i mindre medlemsstater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Antal samtaler pr. land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land</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en</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auen</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en</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o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Tjekkiet</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Ungarn</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mark</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Tyskland</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ederlandene</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land</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Østrig</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kken Irland</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en</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ækenland</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Spanien</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ænien</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krig</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en</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Kroatien</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kiet</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en</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ypern</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verige</text:p>
          </table:table-cell>
          <table:table-cell table:style-name="Tableau5.C3" office:value-type="float" office:value="1009">
            <text:p text:style-name="P65">1009</text:p>
          </table:table-cell>
        </table:table-row>
      </table:table>
      <text:p text:style-name="P23"/>
      <text:p text:style-name="P53">Fejlmargin </text:p>
      <text:p text:style-name="P23">Undersøgelsesresultaterne er underlagt stikprøvetolerancer. "Fejlmargenen" kvantificerer usikkerheden om (eller tilliden til) et undersøgelsesresultat. Som hovedregel gælder det, at jo flere interview, der gennemføres (stikprøvestørrelse), jo mindre er fejlmargenen. En stikprøve på 500 vil give en fejlmargen på højst 4,4 procentpoint, og en stikprøve på 1 000 vil give en fejlmargen på højst 3,1 procentpoint.</text:p>
      <text:p text:style-name="P23"><draw:frame draw:style-name="fr1" draw:name="Cadre4" text:anchor-type="paragraph" svg:x="-0.032cm" svg:y="5.032cm" svg:width="17.11cm" draw:z-index="25"><draw:text-box fo:min-height="3.683cm"><text:p text:style-name="P14">(tabel fra en anden Eurobarometer-rappor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Statistiske margener som følge af prøveudtagningsprocess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ved et konfidensniveau på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forskellige stikprøvestørrelser er i rækker </text:p></table:table-cell><table:covered-table-cell/><table:covered-table-cell/><table:covered-table-cell/><table:covered-table-cell/><table:covered-table-cell/><table:table-cell table:style-name="Tableau34.A1" table:number-columns-spanned="6" office:value-type="string"><text:p text:style-name="P66">Forskellige observerede resultater er i kolonner</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Spørgeskema</text:span> <text:bookmark-end text:name="__RefHeading___Toc4090_3967327191"/></text:h>
      <text:p text:style-name="P23">Interviewmåde: Online (CAWI) </text:p>
      <text:p text:style-name="P23">Målpopulation: Offentligheden som helhed, 15<text:span text:style-name="T6">+</text:span> </text:p>
      <text:p text:style-name="P23">Dækning: 27 EU-medlemsstater </text:p>
      <text:p text:style-name="P23">Feltarbejde: den 19.-24. juni 2026 </text:p>
      <text:p text:style-name="P23">Prøveeksemplar: 25904 interviews (ca. 1000 i større lande og 500 i mindre lande) </text:p>
      <text:p text:style-name="P39">Sociodemografiske spørgsmål: alder, køn, uddannelse, erhverv, region, urbanisering, husstandssammensætning og økonomiske vanskeligheder.</text:p>
      <text:p text:style-name="P23">EU: styrker, udfordringer og prioriteter </text:p>
      <text:p text:style-name="P23"/>
      <text:p text:style-name="P42"><text:span text:style-name="T8">Spørgsmål 1: Hvilke</text:span><text:span text:style-name="T7"> af følgende er efter din mening de største aktuelle udfordringer, som EU står over for? Vælg op til tre svar. </text:span></text:p>
      <text:p text:style-name="P40">(RANDOMISE 1-11 – MAX. 3 SVARER)</text:p>
      <text:p text:style-name="P23">Sociale uligheder 1 </text:p>
      <text:p text:style-name="P23">Utilstrækkelig økonomisk vækst 2 </text:p>
      <text:p text:style-name="P23">Leveomkostninger 3 </text:p>
      <text:p text:style-name="P23">Krigen i Ukraine 4 </text:p>
      <text:p text:style-name="P23">Konflikter i Mellemøsten (M) 5 </text:p>
      <text:p text:style-name="P23">Klimaændringer og miljøspørgsmål 6 </text:p>
      <text:p text:style-name="P23">Irregulær migration 7 </text:p>
      <text:p text:style-name="P23">Kriminalitet og terrorisme 8 </text:p>
      <text:p text:style-name="P23">Digitale teknologiers indvirkning på samfundet 9 </text:p>
      <text:p text:style-name="P23">Desinformation og informationsmanipulation 10 </text:p>
      <text:p text:style-name="P23">Sikkerheds- og forsvarsspørgsmål 11 </text:p>
      <text:p text:style-name="P23">I andre tilfælde 12 </text:p>
      <text:p text:style-name="P23">Ingen 13 </text:p>
      <text:p text:style-name="P23">Ved ikke 998 </text:p>
      <text:p text:style-name="P23"/>
      <text:p text:style-name="P23"/>
      <text:p text:style-name="P43"><text:span text:style-name="T9">Spørgsmål 2: Hvilke af</text:span> følgende områder mener du, at EU bør prioritere? Vælg op til tre svar. </text:p>
      <text:p text:style-name="P40">(RANDOMISE 1-17 – MAX 3 ANSWERS)</text:p>
      <text:p text:style-name="P23">Uregelmæssig migration 1 </text:p>
      <text:p text:style-name="P23">Krigen i Ukraine 2 </text:p>
      <text:p text:style-name="P23">Sikkerhed og forsvar 3 </text:p>
      <text:p text:style-name="P23">Økonomi og offentlige finanser 4 </text:p>
      <text:p text:style-name="P23">Industri og konkurrenceevne 5 </text:p>
      <text:p text:style-name="P23">Landbrug og fødevaresikkerhed 6 </text:p>
      <text:p text:style-name="P23">Klimaændringer og miljø 7 </text:p>
      <text:p text:style-name="P23"><text:soft-page-break/>Uddannelse og erhvervsuddannelse 8 </text:p>
      <text:p text:style-name="P23">Job, social lighed og færdigheder 9 </text:p>
      <text:p text:style-name="P23">Energi 10 </text:p>
      <text:p text:style-name="P23">Handel 11 </text:p>
      <text:p text:style-name="P23">Forskning og innovation 12 </text:p>
      <text:p text:style-name="P23">Folkesundhed 13 </text:p>
      <text:p text:style-name="P23">Digitale teknologiers indvirkning på samfundet (N) 14 </text:p>
      <text:p text:style-name="P23">Demokrati, menneskerettigheder og retsstatsprincippet 15 </text:p>
      <text:p text:style-name="P23">Konflikter i Mellemøsten (N) 16 </text:p>
      <text:p text:style-name="P23">I andre tilfælde 17 </text:p>
      <text:p text:style-name="P23">Ingen 18 </text:p>
      <text:p text:style-name="P23">Ved ikke 998 </text:p>
      <text:p text:style-name="P23"/>
      <text:p text:style-name="P44"><text:span text:style-name="T16">Demokrati</text:span> og retsstatsprincippet i EU </text:p>
      <text:p text:style-name="P23"/>
      <text:p text:style-name="P23"><text:span text:style-name="T11">Spørgsmål 3:</text:span> <text:span text:style-name="T10">Hvilke af følgende er efter din mening de vigtigste elementer i et demokratisk samfund?</text:span> </text:p>
      <text:p text:style-name="P40">(RANDOMISE 1-10 – MAX 3 ANSWERS)</text:p>
      <text:p text:style-name="P23">Frie og retfærdige valg 1 </text:p>
      <text:p text:style-name="P23">Ytringsfrihed 2 </text:p>
      <text:p text:style-name="P23">Mediernes frihed og uafhængighed 3 </text:p>
      <text:p text:style-name="P23">Overholdelse af retsstatsprincippet og beskyttelse af grundlæggende rettigheder 4 </text:p>
      <text:p text:style-name="P23">Et uafhængigt retssystem 5 </text:p>
      <text:p text:style-name="P23">Borgerne kan deltage i den offentlige debat og beslutningstagning 6 </text:p>
      <text:p text:style-name="P23">De politiske lederes gennemsigtighed og ansvarlighed 7 </text:p>
      <text:p text:style-name="P23">Respekt for mindretallenes rettigheder 8 </text:p>
      <text:p text:style-name="P23">Bekæmpelse af korruption 9 </text:p>
      <text:p text:style-name="P23">En stærk opposition i stand til at kritisere regeringen 10 </text:p>
      <text:p text:style-name="P23">I andre tilfælde 11 </text:p>
      <text:p text:style-name="P23">Ingen af de 12 </text:p>
      <text:p text:style-name="P23">Ved ikke 13 </text:p>
      <text:p text:style-name="P23"/>
      <text:p text:style-name="P44"><text:span text:style-name="T9">Q4 Ov</text:span> erall, hvor tilfreds eller utilfreds er du med respekten for retsstatsprincippet i... </text:p>
      <text:p text:style-name="P46">(Kun ét svar)</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Meget tilfreds</text:p>
          </table:table-cell>
          <table:table-cell table:style-name="Tableau6.A1" office:value-type="string">
            <text:p text:style-name="P71">Snarere tilfreds</text:p>
          </table:table-cell>
          <table:table-cell table:style-name="Tableau6.A1" office:value-type="string">
            <text:p text:style-name="P71">Snarere utilfreds</text:p>
          </table:table-cell>
          <table:table-cell table:style-name="Tableau6.A1" office:value-type="string">
            <text:p text:style-name="P71">Meget utilfreds</text:p>
          </table:table-cell>
          <table:table-cell table:style-name="Tableau6.A1" office:value-type="string">
            <text:p text:style-name="P71">Ved ikke</text:p>
          </table:table-cell>
        </table:table-row>
        <table:table-row table:style-name="Tableau6.2">
          <table:table-cell table:style-name="Tableau6.A1" office:value-type="string">
            <text:p text:style-name="P71">1</text:p>
          </table:table-cell>
          <table:table-cell table:style-name="Tableau6.A1" office:value-type="string">
            <text:p text:style-name="P71">(vores land)</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U'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9">S5</text:span> For hver af de følgende aktioner bedes De oplyse mig, om De mener, at det er<text:span text:style-name="T9"> effektivt</text:span> eller ej med hensyn<text:span text:style-name="T9"> til</text:span> at fremme den politiske beslutningstagning på EU-plan efter valget? </text:p>
      <text:p text:style-name="P46">(RANDOMISE – Ét svar pr. linje)</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ext:soft-page-break/>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Meget effektiv</text:p>
          </table:table-cell>
          <table:table-cell table:style-name="Tableau7.A1" office:value-type="string">
            <text:p text:style-name="P71">Forholdsvis effektiv</text:p>
          </table:table-cell>
          <table:table-cell table:style-name="Tableau7.A1" office:value-type="string">
            <text:p text:style-name="P71">Ikke særlig effektiv</text:p>
          </table:table-cell>
          <table:table-cell table:style-name="Tableau7.A1" office:value-type="string">
            <text:p text:style-name="P71">Slet ikke effektiv</text:p>
          </table:table-cell>
          <table:table-cell table:style-name="Tableau7.A1" office:value-type="string">
            <text:p text:style-name="P71">Ved ikke</text:p>
          </table:table-cell>
        </table:table-row>
        <table:table-row>
          <table:table-cell table:style-name="Tableau7.A1" office:value-type="string">
            <text:p text:style-name="P71">1</text:p>
          </table:table-cell>
          <table:table-cell table:style-name="Tableau7.A1" office:value-type="string">
            <text:p text:style-name="P71">være medlem af en forening eller en ikke-statslig organisation</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Deltage i et europæisk borgerinitiativ (en anmodning underskrevet af mindst en million borgere i mindst syv medlemsstater, hvori Europa-Kommissionen opfordres til at foreslå ny lovgivning på områder, hvor Kommissionen har beføjelser til at handle) eller et EU-borgerpanel (en tilfældigt udvalgt borgerforsamling på EU-plan, der arbejder sammen om politiske anbefalinger)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Deltage i politiske bevægelser partier eller fagforeninger</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ykot eller køb visse produkter af politiske, etiske eller miljømæssige årsager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Deltage i en demonstration eller en protest</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Uafhængighed og handel </text:p>
      <text:p text:style-name="P44"><text:span text:style-name="T9">S6 </text:span>I hvilket omfang er du enig eller uenig i følgende udsagn? </text:p>
      <text:p text:style-name="P40">(ROTATE – Ét svar pr. linj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Fuldstændig enig</text:p>
          </table:table-cell>
          <table:table-cell table:style-name="Tableau8.A1" office:value-type="string">
            <text:p text:style-name="P71">Har tendens til at være enig</text:p>
          </table:table-cell>
          <table:table-cell table:style-name="Tableau8.A1" office:value-type="string">
            <text:p text:style-name="P71">Har tendens til at være uenige</text:p>
          </table:table-cell>
          <table:table-cell table:style-name="Tableau8.A1" office:value-type="string">
            <text:p text:style-name="P71">Fuldstændig uenig</text:p>
          </table:table-cell>
          <table:table-cell table:style-name="Tableau8.A1" office:value-type="string">
            <text:p text:style-name="P71">Ved ikke</text:p>
          </table:table-cell>
        </table:table-row>
        <table:table-row table:style-name="Tableau8.2">
          <table:table-cell table:style-name="Tableau8.A1" office:value-type="string">
            <text:p text:style-name="P71">1</text:p>
          </table:table-cell>
          <table:table-cell table:style-name="Tableau8.A1" office:value-type="string">
            <text:p text:style-name="P71">Medlemsstaterne kan opnå bedre resultater i handelsforhandlinger ved at samarbejde på EU-plan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U bør styrke sin økonomiske uafhængighed ved at diversificere sine handelsforbindelser</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D</text:span> efence, herunder den fremtidige sikkerhedsstrategi</text:p>
      <text:p text:style-name="P44"><text:span text:style-name="T9">Spørgsmål</text:span> 7 I betragtning af den nuværende internationale kontekst, i hvilket omfang er du enig eller uenig i følgende udsagn?</text:p>
      <text:p text:style-name="P40">(ROTATE – Ét svar pr. linj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Fuldstændig enig</text:p>
          </table:table-cell>
          <table:table-cell table:style-name="Tableau9.A1" office:value-type="string">
            <text:p text:style-name="P71">Har tendens til at være enig</text:p>
          </table:table-cell>
          <table:table-cell table:style-name="Tableau9.A1" office:value-type="string">
            <text:p text:style-name="P71">Har tendens til at være uenige</text:p>
          </table:table-cell>
          <table:table-cell table:style-name="Tableau9.A1" office:value-type="string">
            <text:p text:style-name="P71">Fuldstændig uenig</text:p>
          </table:table-cell>
          <table:table-cell table:style-name="Tableau9.A1" office:value-type="string">
            <text:p text:style-name="P71">Ved ikke</text:p>
          </table:table-cell>
        </table:table-row>
        <table:table-row table:style-name="Tableau9.2">
          <table:table-cell table:style-name="Tableau9.A1" office:value-type="string">
            <text:p text:style-name="P71">1</text:p>
          </table:table-cell>
          <table:table-cell table:style-name="Tableau9.A1" office:value-type="string">
            <text:p text:style-name="P71">Sikkerheden i (vores land) er truet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U bør styrke sin kapacitet til selvstændigt at forsvare sig mod potentielle eksterne trusler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9">Spørgsmål 8</text:span> I hvilket omfang har De tillid til, at Den Europæiske Union vil styrke sikkerheden og forsvaret i Europa og beskytte sine borgere? </text:p>
      <text:p text:style-name="P40">(Kun ét svar)</text:p>
      <table:table table:name="Tableau10" table:style-name="Tableau10">
        <table:table-column table:style-name="Tableau10.A"/>
        <table:table-column table:style-name="Tableau10.B"/>
        <table:table-row>
          <table:table-cell table:style-name="Tableau10.A1" office:value-type="string">
            <text:p text:style-name="P71">Fuldstændig tillid</text:p>
          </table:table-cell>
          <table:table-cell table:style-name="Tableau10.A1" office:value-type="string">
            <text:p text:style-name="P71">1</text:p>
          </table:table-cell>
        </table:table-row>
        <table:table-row>
          <table:table-cell table:style-name="Tableau10.A1" office:value-type="string">
            <text:p text:style-name="P71">Har tendens til at stole på</text:p>
          </table:table-cell>
          <table:table-cell table:style-name="Tableau10.A1" office:value-type="string">
            <text:p text:style-name="P71">2</text:p>
          </table:table-cell>
        </table:table-row>
        <table:table-row>
          <table:table-cell table:style-name="Tableau10.A1" office:value-type="string">
            <text:p text:style-name="P71">Har tendens til ikke at stole på</text:p>
          </table:table-cell>
          <table:table-cell table:style-name="Tableau10.A1" office:value-type="string">
            <text:p text:style-name="P71">3</text:p>
          </table:table-cell>
        </table:table-row>
        <table:table-row>
          <table:table-cell table:style-name="Tableau10.A1" office:value-type="string">
            <text:p text:style-name="P71">Stol ikke på nogen overhovedet</text:p>
          </table:table-cell>
          <table:table-cell table:style-name="Tableau10.A1" office:value-type="string">
            <text:p text:style-name="P71">4</text:p>
          </table:table-cell>
        </table:table-row>
        <table:table-row>
          <table:table-cell table:style-name="Tableau10.A1" office:value-type="string">
            <text:p text:style-name="P71">Ved ikke </text:p>
          </table:table-cell>
          <table:table-cell table:style-name="Tableau10.A1" office:value-type="string">
            <text:p text:style-name="P71">4</text:p>
          </table:table-cell>
        </table:table-row>
      </table:table>
      <text:p text:style-name="P46"><text:soft-page-break/></text:p>
      <text:p text:style-name="P46"/>
      <text:p text:style-name="P44">Energikrisen </text:p>
      <text:p text:style-name="P44"><text:span text:style-name="T9">Spørgsmål 9</text:span> Hvad kan efter din mening hjælpe EU med at gå væk fra fossile brændstoffer? </text:p>
      <text:p text:style-name="P40">(Først og fremmest ekskluderende – og derefter – MULTIPEL – R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Større elektrificering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eduktion af energiforbruget gennem energieffektivitetsforanstaltninger </text:p>
          </table:table-cell>
          <table:table-cell table:style-name="Tableau11.B1" office:value-type="float" office:value="2">
            <text:p text:style-name="P66">2</text:p>
          </table:table-cell>
        </table:table-row>
        <table:table-row table:style-name="Tableau11.1">
          <table:table-cell table:style-name="Tableau11.A1" office:value-type="string">
            <text:p text:style-name="P60">Fremme af lokale tiltag som f.eks. energifællesskaber </text:p>
          </table:table-cell>
          <table:table-cell table:style-name="Tableau11.B1" office:value-type="float" office:value="3">
            <text:p text:style-name="P66">3</text:p>
          </table:table-cell>
        </table:table-row>
        <table:table-row table:style-name="Tableau11.1">
          <table:table-cell table:style-name="Tableau11.A1" office:value-type="string">
            <text:p text:style-name="P60">Udvikling af mere kapacitet inden for vedvarende energi gennem f.eks. nye vindmølleparker og solcelleparker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ering i nukleare løsninger </text:p>
          </table:table-cell>
          <table:table-cell table:style-name="Tableau11.B1" office:value-type="float" office:value="5">
            <text:p text:style-name="P66">5</text:p>
          </table:table-cell>
        </table:table-row>
        <table:table-row table:style-name="Tableau11.1">
          <table:table-cell table:style-name="Tableau11.A1" office:value-type="string">
            <text:p text:style-name="P60">I andre tilfælde </text:p>
          </table:table-cell>
          <table:table-cell table:style-name="Tableau11.B1" office:value-type="float" office:value="6">
            <text:p text:style-name="P66">6</text:p>
          </table:table-cell>
        </table:table-row>
        <table:table-row table:style-name="Tableau11.1">
          <table:table-cell table:style-name="Tableau11.A1" office:value-type="string">
            <text:p text:style-name="P60">Ved ikke </text:p>
          </table:table-cell>
          <table:table-cell table:style-name="Tableau11.B1" office:value-type="float" office:value="998">
            <text:p text:style-name="P66">998</text:p>
          </table:table-cell>
        </table:table-row>
      </table:table>
      <text:p text:style-name="P46"/>
      <text:p text:style-name="P44">1. For det første? </text:p>
      <text:p text:style-name="P44">2. Og så? </text:p>
      <text:p text:style-name="P23"/>
      <text:p text:style-name="P23"/>
      <text:p text:style-name="P23"/>
      <text:p text:style-name="P44"><text:span text:style-name="T9">Q10 Hvilken</text:span> af følgende foranstaltninger har du truffet som reaktion på stigningen i energipriserne efter begyndelsen af krigen i Iran (slutningen af februar 2026) for at reducere dit energiforbrug og styre dit energiforbrug mere aktivt? <text:span text:style-name="T16">Du har...</text:span></text:p>
      <text:p text:style-name="P40">(MULTIPLE ANSWERS Posible - INGEN OG DK ER EKSKLUSIV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Reduceret brug af opvarmning eller køling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educeret samlet elforbrug </text:p>
          </table:table-cell>
          <table:table-cell table:style-name="Tableau12.B1" office:value-type="float" office:value="2">
            <text:p text:style-name="P66">2</text:p>
          </table:table-cell>
        </table:table-row>
        <table:table-row table:style-name="Tableau12.1">
          <table:table-cell table:style-name="Tableau12.A1" office:value-type="string">
            <text:p text:style-name="P60">Forbedret isolering eller energimæssig ydeevne i dit hjem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eret i mere energieffektive apparater </text:p>
          </table:table-cell>
          <table:table-cell table:style-name="Tableau12.B1" office:value-type="float" office:value="4">
            <text:p text:style-name="P66">4</text:p>
          </table:table-cell>
        </table:table-row>
        <table:table-row table:style-name="Tableau12.1">
          <table:table-cell table:style-name="Tableau12.A1" office:value-type="string">
            <text:p text:style-name="P60">Overvåg dit energiforbrug bedre </text:p>
          </table:table-cell>
          <table:table-cell table:style-name="Tableau12.B1" office:value-type="float" office:value="5">
            <text:p text:style-name="P66">5</text:p>
          </table:table-cell>
        </table:table-row>
        <table:table-row table:style-name="Tableau12.1">
          <table:table-cell table:style-name="Tableau12.A1" office:value-type="string">
            <text:p text:style-name="P60">Sammenlign eller skift din energileverandør eller kontrakt </text:p>
          </table:table-cell>
          <table:table-cell table:style-name="Tableau12.B1" office:value-type="float" office:value="6">
            <text:p text:style-name="P66">6</text:p>
          </table:table-cell>
        </table:table-row>
        <table:table-row table:style-name="Tableau12.1">
          <table:table-cell table:style-name="Tableau12.A1" office:value-type="string">
            <text:p text:style-name="P60">Brug af intelligente værktøjer eller apps til at styre energiforbruget </text:p>
          </table:table-cell>
          <table:table-cell table:style-name="Tableau12.B1" office:value-type="float" office:value="7">
            <text:p text:style-name="P66">7</text:p>
          </table:table-cell>
        </table:table-row>
        <table:table-row table:style-name="Tableau12.1">
          <table:table-cell table:style-name="Tableau12.A1" office:value-type="string">
            <text:p text:style-name="P60">Justeret energiforbrug for at drage fordel af lavere priser eller reduceret forbrug i timer med højere priser (f.eks. om morgenen og aftenen)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stalleret eller overvejet installation af vedvarende energiløsninger (f.eks. solpaneler) </text:p>
          </table:table-cell>
          <table:table-cell table:style-name="Tableau12.B1" office:value-type="float" office:value="9">
            <text:p text:style-name="P66">9</text:p>
          </table:table-cell>
        </table:table-row>
        <table:table-row table:style-name="Tableau12.1">
          <table:table-cell table:style-name="Tableau12.A1" office:value-type="string">
            <text:p text:style-name="P60">Bliv medlem af et energifællesskab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Ændrede dine transportvaner for at reducere energiforbruget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I andre tilfælde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Ingen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Ved ikke</text:p>
          </table:table-cell>
          <table:table-cell table:style-name="Tableau12.B1" office:value-type="float" office:value="998">
            <text:p text:style-name="P66">998</text:p>
          </table:table-cell>
        </table:table-row>
      </table:table>
      <text:p text:style-name="P23"><text:soft-page-break/></text:p>
      <text:p text:style-name="P23"/>
      <text:p text:style-name="P44">Sociale medier </text:p>
      <text:p text:style-name="P23"><text:span text:style-name="T11">Spørgsmål</text:span><text:span text:style-name="T10"> 11 Hvor bekymret er du over følgende risici, som børn står over for på de sociale medier?</text:span> </text:p>
      <text:p text:style-name="P40">(Kun ét svar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Meget bekymret</text:p>
          </table:table-cell>
          <table:table-cell table:style-name="Tableau13.A1" office:value-type="string">
            <text:p text:style-name="P60">Til en vis grad bekymret</text:p>
          </table:table-cell>
          <table:table-cell table:style-name="Tableau13.A1" office:value-type="string">
            <text:p text:style-name="P60">Ikke særlig bekymret</text:p>
          </table:table-cell>
          <table:table-cell table:style-name="Tableau13.A1" office:value-type="string">
            <text:p text:style-name="P60">Slet ikke berørt</text:p>
          </table:table-cell>
          <table:table-cell table:style-name="Tableau13.A1" office:value-type="string">
            <text:p text:style-name="P60">Ved ikke</text:p>
          </table:table-cell>
        </table:table-row>
        <table:table-row table:style-name="Tableau13.1">
          <table:table-cell table:style-name="Tableau13.A2" office:value-type="float" office:value="1">
            <text:p text:style-name="P66">1</text:p>
          </table:table-cell>
          <table:table-cell table:style-name="Tableau13.A1" office:value-type="string">
            <text:p text:style-name="P60">Eksponering for skadeligt indhold (f.eks. vold, selvskade, ekstremisme, sundhedsskadelig eller kosmetisk rådgivning)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Online grooming eller seksuel udnyttels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ybermobning eller chikan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Vanedannende desig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sici for privatlivets fred (f.eks. indsamling af børns personoplysninger)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kruttering til ulovlige aktiviteter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Forordningen om digitale tjenester kræver, at onlineplatforme beskytter børn bedre mod skade, hvilket f.eks. kan skyldes cybermobning, grooming, eksponering for voldeligt ekstremistisk materiale, vanedannende design eller såkaldte kaninhuller. Hvilke af følgende foranstaltninger mener du, at EU bør træffe for yderligere at styrke beskyttelsen af børn online?</text:p>
      <text:p text:style-name="P41">(Kun ét svar)</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Vedtage regler på EU-plan, der forbyder udbydere af sociale medier at tilbyde deres tjenester til børn under en vis alder </text:p>
          </table:table-cell>
          <table:table-cell table:style-name="Tableau14.B1" office:value-type="float" office:value="1">
            <text:p text:style-name="P66">1</text:p>
          </table:table-cell>
        </table:table-row>
        <table:table-row table:style-name="Tableau14.1">
          <table:table-cell table:style-name="Tableau14.A1" office:value-type="string">
            <text:p text:style-name="P60">Vedtage regler på EU-plan, der forpligter udbydere af sociale medier til at udsætte adgangen til visse usikre sociale medier for børn under en vis alder </text:p>
          </table:table-cell>
          <table:table-cell table:style-name="Tableau14.B1" office:value-type="float" office:value="2">
            <text:p text:style-name="P66">2</text:p>
          </table:table-cell>
        </table:table-row>
        <table:table-row table:style-name="Tableau14.1">
          <table:table-cell table:style-name="Tableau14.A1" office:value-type="string">
            <text:p text:style-name="P60">Styrke de ressourcer, der afsættes til retshåndhævelse </text:p>
          </table:table-cell>
          <table:table-cell table:style-name="Tableau14.B1" office:value-type="float" office:value="3">
            <text:p text:style-name="P66">3</text:p>
          </table:table-cell>
        </table:table-row>
        <table:table-row table:style-name="Tableau14.1">
          <table:table-cell table:style-name="Tableau14.A1" office:value-type="string">
            <text:p text:style-name="P60">Overlad det til forældre og skoler at forvalte børns onlinesikkerhed uden yderligere foranstaltninger på EU-plan </text:p>
          </table:table-cell>
          <table:table-cell table:style-name="Tableau14.B1" office:value-type="float" office:value="4">
            <text:p text:style-name="P66">4</text:p>
          </table:table-cell>
        </table:table-row>
        <table:table-row table:style-name="Tableau14.1">
          <table:table-cell table:style-name="Tableau14.A1" office:value-type="string">
            <text:p text:style-name="P60">Der er ikke behov for yderligere foranstaltninger </text:p>
          </table:table-cell>
          <table:table-cell table:style-name="Tableau14.B1" office:value-type="float" office:value="5">
            <text:p text:style-name="P66">5</text:p>
          </table:table-cell>
        </table:table-row>
        <table:table-row table:style-name="Tableau14.1">
          <table:table-cell table:style-name="Tableau14.A1" office:value-type="string">
            <text:p text:style-name="P60">Ved ikke</text:p>
          </table:table-cell>
          <table:table-cell table:style-name="Tableau14.B1" office:value-type="float" office:value="998">
            <text:p text:style-name="P66">998</text:p>
          </table:table-cell>
        </table:table-row>
      </table:table>
      <text:p text:style-name="P23"/>
      <text:p text:style-name="P45">Spørgsmål om information</text:p>
      <text:p text:style-name="P46"/>
      <text:p text:style-name="P44"><text:span text:style-name="T9">Q</text:span> 13 I de sidste syv dage, hvor ofte har du stødt på oplysninger online, som you… </text:p>
      <text:p text:style-name="P40">(Et svar pr. linj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Dagligt eller næsten hver dag </text:p>
          </table:table-cell>
          <table:table-cell table:style-name="Tableau15.A1" office:value-type="string">
            <text:p text:style-name="P60">Flere gange om ugen </text:p>
          </table:table-cell>
          <table:table-cell table:style-name="Tableau15.A1" office:value-type="string">
            <text:p text:style-name="P60">Mindre hyppigt </text:p>
          </table:table-cell>
          <table:table-cell table:style-name="Tableau15.A1" office:value-type="string">
            <text:p text:style-name="P60">Aldrig </text:p>
          </table:table-cell>
          <table:table-cell table:style-name="Tableau15.A1" office:value-type="string">
            <text:p text:style-name="P60">Ved ikke </text:p>
          </table:table-cell>
        </table:table-row>
        <table:table-row table:style-name="Tableau15.1">
          <table:table-cell table:style-name="Tableau15.A2" office:value-type="float" office:value="1">
            <text:p text:style-name="P66">1</text:p>
          </table:table-cell>
          <table:table-cell table:style-name="Tableau15.A1" office:value-type="string">
            <text:p text:style-name="P60">Jeg var usikker på, om det var pålideligt.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Formodes at være falsk eller vildledend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ext:soft-page-break/>
        <table:table-row table:style-name="Tableau15.1">
          <table:table-cell table:style-name="Tableau15.A2" office:value-type="float" office:value="3">
            <text:p text:style-name="P66">3</text:p>
          </table:table-cell>
          <table:table-cell table:style-name="Tableau15.A1" office:value-type="string">
            <text:p text:style-name="P60">Antages at have været en del af et forsøg fra et fremmed land eller en fremmed organisation på at påvirke din mening</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Spørg alle</text:p>
      <text:p text:style-name="P45">Q14 Når du støder på oplysninger online, som du mener kan være falske eller vildledende, hvad gør du normalt? </text:p>
      <text:p text:style-name="P40">(MULTIPLE RESPONSLE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er det </text:p>
          </table:table-cell>
          <table:table-cell table:style-name="Tableau16.B1" office:value-type="float" office:value="1">
            <text:p text:style-name="P66">1</text:p>
          </table:table-cell>
        </table:table-row>
        <table:table-row table:style-name="Tableau16.1">
          <table:table-cell table:style-name="Tableau16.A1" office:value-type="string">
            <text:p text:style-name="P60">Tjek det ved at sammenligne med andre kilder </text:p>
          </table:table-cell>
          <table:table-cell table:style-name="Tableau16.B1" office:value-type="float" office:value="2">
            <text:p text:style-name="P66">2</text:p>
          </table:table-cell>
        </table:table-row>
        <table:table-row table:style-name="Tableau16.1">
          <table:table-cell table:style-name="Tableau16.A1" office:value-type="string">
            <text:p text:style-name="P60">Rapporter det til platformen eller hjemmesiden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kuter det med venner/familie </text:p>
          </table:table-cell>
          <table:table-cell table:style-name="Tableau16.B1" office:value-type="float" office:value="4">
            <text:p text:style-name="P66">4</text:p>
          </table:table-cell>
        </table:table-row>
        <table:table-row table:style-name="Tableau16.1">
          <table:table-cell table:style-name="Tableau16.A1" office:value-type="string">
            <text:p text:style-name="P60">Del det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Ved ikke</text:p>
          </table:table-cell>
          <table:table-cell table:style-name="Tableau16.B1" office:value-type="float" office:value="998">
            <text:p text:style-name="P66">998</text:p>
          </table:table-cell>
        </table:table-row>
      </table:table>
      <text:p text:style-name="P23"/>
      <text:p text:style-name="P44">Spørg <text:span text:style-name="T16">alle</text:span></text:p>
      <text:p text:style-name="P44"><text:span text:style-name="T9">Hvilke</text:span> <text:span text:style-name="T9">af</text:span> følgende foranstaltninger bør prioriteres for at mindske de negative virkninger af falske eller vildledende oplysninger online? </text:p>
      <text:p text:style-name="P46">(Maks. 2 svar – INGEN OG DK er ekskluderende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Strengere regler for onlineplatforme og sociale medieplatforme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ere uddannelse og mediekendskab for borgerne </text:p>
          </table:table-cell>
          <table:table-cell table:style-name="Tableau17.B1" office:value-type="float" office:value="2">
            <text:p text:style-name="P66">2</text:p>
          </table:table-cell>
        </table:table-row>
        <table:table-row table:style-name="Tableau17.1">
          <table:table-cell table:style-name="Tableau17.A1" office:value-type="string">
            <text:p text:style-name="P60">Mere uafhængig faktatjek af onlineindhold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trengere sanktioner mod ulovligt onlineindhold og ulovlige onlineaktiviteter </text:p>
          </table:table-cell>
          <table:table-cell table:style-name="Tableau17.B1" office:value-type="float" office:value="4">
            <text:p text:style-name="P66">4</text:p>
          </table:table-cell>
        </table:table-row>
        <table:table-row table:style-name="Tableau17.1">
          <table:table-cell table:style-name="Tableau17.A1" office:value-type="string">
            <text:p text:style-name="P60">Klar mærkning af AI-genereret eller manipuleret indhold </text:p>
          </table:table-cell>
          <table:table-cell table:style-name="Tableau17.B1" office:value-type="float" office:value="5">
            <text:p text:style-name="P66">5</text:p>
          </table:table-cell>
        </table:table-row>
        <table:table-row table:style-name="Tableau17.1">
          <table:table-cell table:style-name="Tableau17.A1" office:value-type="string">
            <text:p text:style-name="P60">Minimumsalder for adgang til sociale medier </text:p>
          </table:table-cell>
          <table:table-cell table:style-name="Tableau17.B1" office:value-type="float" office:value="6">
            <text:p text:style-name="P66">6</text:p>
          </table:table-cell>
        </table:table-row>
        <table:table-row table:style-name="Tableau17.1">
          <table:table-cell table:style-name="Tableau17.A1" office:value-type="string">
            <text:p text:style-name="P60">Der er ikke behov for yderligere foranstaltninger </text:p>
          </table:table-cell>
          <table:table-cell table:style-name="Tableau17.B1" office:value-type="float" office:value="7">
            <text:p text:style-name="P66">7</text:p>
          </table:table-cell>
        </table:table-row>
        <table:table-row table:style-name="Tableau17.1">
          <table:table-cell table:style-name="Tableau17.A1" office:value-type="string">
            <text:p text:style-name="P60">Ved ikke </text:p>
          </table:table-cell>
          <table:table-cell table:style-name="Tableau17.B1" office:value-type="float" office:value="998">
            <text:p text:style-name="P66">998</text:p>
          </table:table-cell>
        </table:table-row>
      </table:table>
      <text:p text:style-name="P23"/>
      <text:p text:style-name="P23"/>
      <text:p text:style-name="P44">Spørg <text:span text:style-name="T16">alle </text:span></text:p>
      <text:p text:style-name="P44"><text:span text:style-name="T16">DX</text:span> 1 Hvordan bruger<text:span text:style-name="T9"> du</text:span> sociale medieplatforme til at få oplysninger om aktuelle a<text:span text:style-name="T9"> ff</text:span> airs eller politiske spørgsmål? </text:p>
      <text:p text:style-name="P23">(Kun ét svar)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Flere gange om dagen </text:p>
          </table:table-cell>
          <table:table-cell table:style-name="Tableau18.B1" office:value-type="float" office:value="1">
            <text:p text:style-name="P66">1</text:p>
          </table:table-cell>
        </table:table-row>
        <table:table-row table:style-name="Tableau18.1">
          <table:table-cell table:style-name="Tableau18.A1" office:value-type="string">
            <text:p text:style-name="P60">En gang om dagen </text:p>
          </table:table-cell>
          <table:table-cell table:style-name="Tableau18.B1" office:value-type="float" office:value="2">
            <text:p text:style-name="P66">2</text:p>
          </table:table-cell>
        </table:table-row>
        <table:table-row table:style-name="Tableau18.1">
          <table:table-cell table:style-name="Tableau18.A1" office:value-type="string">
            <text:p text:style-name="P60">Flere gange om ugen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indre hyppigt</text:p>
          </table:table-cell>
          <table:table-cell table:style-name="Tableau18.B1" office:value-type="float" office:value="4">
            <text:p text:style-name="P66">4</text:p>
          </table:table-cell>
        </table:table-row>
        <text:soft-page-break/>
        <table:table-row table:style-name="Tableau18.1">
          <table:table-cell table:style-name="Tableau18.A1" office:value-type="string">
            <text:p text:style-name="P60">Aldrig </text:p>
          </table:table-cell>
          <table:table-cell table:style-name="Tableau18.B1" office:value-type="float" office:value="5">
            <text:p text:style-name="P66">5</text:p>
          </table:table-cell>
        </table:table-row>
        <table:table-row table:style-name="Tableau18.1">
          <table:table-cell table:style-name="Tableau18.A1" office:value-type="string">
            <text:p text:style-name="P60">Ved ikke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da" fo:country="DK"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da" fo:country="DK"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da" fo:country="DK"/>
    </style:style>
    <style:style style:name="MP2" style:family="paragraph" style:parent-style-name="Footer">
      <style:paragraph-properties fo:text-align="center" style:justify-single-word="false"/>
      <style:text-properties fo:language="da" fo:country="DK"/>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er </text:p>
        <text:p text:style-name="MP1">EU's udfordringer og prioriteter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4:50.557000000</dc:date>
    <dc:creator>Pierre Dieumegard</dc:creator>
    <meta:editing-duration>P1DT3H44M11S</meta:editing-duration>
    <meta:editing-cycles>43</meta:editing-cycles>
    <meta:generator>LibreOffice/7.4.3.2$Windows_x86 LibreOffice_project/1048a8393ae2eeec98dff31b5c133c5f1d08b890</meta:generator>
    <meta:document-statistic meta:table-count="19" meta:image-count="3" meta:object-count="0" meta:page-count="53" meta:paragraph-count="1504" meta:word-count="15377" meta:character-count="94943" meta:non-whitespace-character-count="80701"/>
  </office:meta>
</office:document-meta>
</file>