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70B000006BF1EE861B6B21CD2BA.png" manifest:media-type="image/png"/>
  <manifest:file-entry manifest:full-path="Pictures/1000000000000515000001D778CB57142B31B706.png" manifest:media-type="image/png"/>
  <manifest:file-entry manifest:full-path="Pictures/1000000100000096000000AE53CA125BD1F23B14.png" manifest:media-type="image/png"/>
  <manifest:file-entry manifest:full-path="Pictures/100000000000042E000001895D9D79F32DBA1524.png" manifest:media-type="image/png"/>
  <manifest:file-entry manifest:full-path="Pictures/10000001000001A20000010D054676CE5C0DECD7.png" manifest:media-type="image/png"/>
  <manifest:file-entry manifest:full-path="Pictures/10000000000008A5000002A5C2F3B746F47CE0CF.png" manifest:media-type="image/png"/>
  <manifest:file-entry manifest:full-path="Pictures/100000000000038C0000001A68C3D201477F9430.png" manifest:media-type="image/png"/>
  <manifest:file-entry manifest:full-path="Pictures/1000000000000521000001D75FE3BC250A80B842.png" manifest:media-type="image/png"/>
  <manifest:file-entry manifest:full-path="Pictures/10000000000004ED000001CDCFC94F3F38D31369.png" manifest:media-type="image/png"/>
  <manifest:file-entry manifest:full-path="Pictures/10000000000004FE000001CADFF916249B967341.png" manifest:media-type="image/png"/>
  <manifest:file-entry manifest:full-path="Pictures/1000000000000500000001CF7AAE1E425C15B12B.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889cm" table:align="left"/>
    </style:style>
    <style:style style:name="Tableau1.A" style:family="table-column">
      <style:table-column-properties style:column-width="6.791cm"/>
    </style:style>
    <style:style style:name="Tableau1.B" style:family="table-column">
      <style:table-column-properties style:column-width="10.098cm"/>
    </style:style>
    <style:style style:name="Tableau1.A1" style:family="table-cell">
      <style:table-cell-properties style:vertical-align="middle" fo:padding="0.049cm" fo:border="none"/>
    </style:style>
    <style:style style:name="Tableau2" style:family="table">
      <style:table-properties style:width="16.648cm" table:align="left"/>
    </style:style>
    <style:style style:name="Tableau2.A" style:family="table-column">
      <style:table-column-properties style:column-width="1.263cm"/>
    </style:style>
    <style:style style:name="Tableau2.B" style:family="table-column">
      <style:table-column-properties style:column-width="5.087cm"/>
    </style:style>
    <style:style style:name="Tableau2.C" style:family="table-column">
      <style:table-column-properties style:column-width="0.905cm"/>
    </style:style>
    <style:style style:name="Tableau2.D" style:family="table-column">
      <style:table-column-properties style:column-width="5.292cm"/>
    </style:style>
    <style:style style:name="Tableau2.E" style:family="table-column">
      <style:table-column-properties style:column-width="1.102cm"/>
    </style:style>
    <style:style style:name="Tableau2.F" style:family="table-column">
      <style:table-column-properties style:column-width="2.999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17.35cm" table:align="left"/>
    </style:style>
    <style:style style:name="Tableau3.A" style:family="table-column">
      <style:table-column-properties style:column-width="2.699cm"/>
    </style:style>
    <style:style style:name="Tableau3.B" style:family="table-column">
      <style:table-column-properties style:column-width="0.937cm"/>
    </style:style>
    <style:style style:name="Tableau3.C" style:family="table-column">
      <style:table-column-properties style:column-width="0.52cm"/>
    </style:style>
    <style:style style:name="Tableau3.D" style:family="table-column">
      <style:table-column-properties style:column-width="0.575cm"/>
    </style:style>
    <style:style style:name="Tableau3.E" style:family="table-column">
      <style:table-column-properties style:column-width="0.501cm"/>
    </style:style>
    <style:style style:name="Tableau3.F" style:family="table-column">
      <style:table-column-properties style:column-width="0.572cm"/>
    </style:style>
    <style:style style:name="Tableau3.G" style:family="table-column">
      <style:table-column-properties style:column-width="0.547cm"/>
    </style:style>
    <style:style style:name="Tableau3.H" style:family="table-column">
      <style:table-column-properties style:column-width="0.496cm"/>
    </style:style>
    <style:style style:name="Tableau3.I" style:family="table-column">
      <style:table-column-properties style:column-width="0.407cm"/>
    </style:style>
    <style:style style:name="Tableau3.J" style:family="table-column">
      <style:table-column-properties style:column-width="0.473cm"/>
    </style:style>
    <style:style style:name="Tableau3.K" style:family="table-column">
      <style:table-column-properties style:column-width="0.49cm"/>
    </style:style>
    <style:style style:name="Tableau3.L" style:family="table-column">
      <style:table-column-properties style:column-width="0.504cm"/>
    </style:style>
    <style:style style:name="Tableau3.M" style:family="table-column">
      <style:table-column-properties style:column-width="0.573cm"/>
    </style:style>
    <style:style style:name="Tableau3.O" style:family="table-column">
      <style:table-column-properties style:column-width="0.512cm"/>
    </style:style>
    <style:style style:name="Tableau3.P" style:family="table-column">
      <style:table-column-properties style:column-width="0.476cm"/>
    </style:style>
    <style:style style:name="Tableau3.Q" style:family="table-column">
      <style:table-column-properties style:column-width="0.446cm"/>
    </style:style>
    <style:style style:name="Tableau3.S" style:family="table-column">
      <style:table-column-properties style:column-width="0.601cm"/>
    </style:style>
    <style:style style:name="Tableau3.T" style:family="table-column">
      <style:table-column-properties style:column-width="0.642cm"/>
    </style:style>
    <style:style style:name="Tableau3.U" style:family="table-column">
      <style:table-column-properties style:column-width="0.54cm"/>
    </style:style>
    <style:style style:name="Tableau3.V" style:family="table-column">
      <style:table-column-properties style:column-width="0.506cm"/>
    </style:style>
    <style:style style:name="Tableau3.W" style:family="table-column">
      <style:table-column-properties style:column-width="0.492cm"/>
    </style:style>
    <style:style style:name="Tableau3.Y" style:family="table-column">
      <style:table-column-properties style:column-width="0.591cm"/>
    </style:style>
    <style:style style:name="Tableau3.a" style:family="table-column">
      <style:table-column-properties style:column-width="0.517cm"/>
    </style:style>
    <style:style style:name="Tableau3.c" style:family="table-column">
      <style:table-column-properties style:column-width="0.494cm"/>
    </style:style>
    <style:style style:name="Tableau3.1" style:family="table-row">
      <style:table-row-properties style:min-row-height="0.707cm"/>
    </style:style>
    <style:style style:name="Tableau3.A1" style:family="table-cell">
      <style:table-cell-properties style:vertical-align="bottom" fo:padding="0.049cm" fo:border="none"/>
    </style:style>
    <style:style style:name="Tableau3.2" style:family="table-row">
      <style:table-row-properties style:min-row-height="0.443cm"/>
    </style:style>
    <style:style style:name="Tableau3.3" style:family="table-row">
      <style:table-row-properties style:min-row-height="0.499cm"/>
    </style:style>
    <style:style style:name="Tableau3.B3" style:family="table-cell">
      <style:table-cell-properties style:vertical-align="middle" fo:padding="0.049cm" fo:border="none"/>
    </style:style>
    <style:style style:name="Tableau3.A4" style:family="table-cell">
      <style:table-cell-properties style:vertical-align="middle" fo:background-color="#f2f2f0" fo:padding="0.049cm" fo:border="0.05pt solid #ffffff">
        <style:background-image/>
      </style:table-cell-properties>
    </style:style>
    <style:style style:name="Tableau3.B4" style:family="table-cell" style:data-style-name="N0">
      <style:table-cell-properties style:vertical-align="middle" fo:background-color="#48ac8d" fo:padding="0.049cm" fo:border="0.05pt solid #ffffff">
        <style:background-image/>
      </style:table-cell-properties>
    </style:style>
    <style:style style:name="Tableau3.C4" style:family="table-cell" style:data-style-name="N0">
      <style:table-cell-properties style:vertical-align="middle" fo:background-color="#2ea17e" fo:padding="0.049cm" fo:border="0.05pt solid #ffffff">
        <style:background-image/>
      </style:table-cell-properties>
    </style:style>
    <style:style style:name="Tableau3.D4" style:family="table-cell" style:data-style-name="N0">
      <style:table-cell-properties style:vertical-align="middle" fo:background-color="#94ceb9" fo:padding="0.049cm" fo:border="0.05pt solid #ffffff">
        <style:background-image/>
      </style:table-cell-properties>
    </style:style>
    <style:style style:name="Tableau3.F4" style:family="table-cell" style:data-style-name="N0">
      <style:table-cell-properties style:vertical-align="middle" fo:background-color="#0f936d" fo:padding="0.049cm" fo:border="0.05pt solid #ffffff">
        <style:background-image/>
      </style:table-cell-properties>
    </style:style>
    <style:style style:name="Tableau3.I4" style:family="table-cell" style:data-style-name="N0">
      <style:table-cell-properties style:vertical-align="middle" fo:background-color="#57b396" fo:padding="0.049cm" fo:border="0.05pt solid #ffffff">
        <style:background-image/>
      </style:table-cell-properties>
    </style:style>
    <style:style style:name="Tableau3.K4" style:family="table-cell" style:data-style-name="N0">
      <style:table-cell-properties style:vertical-align="middle" fo:background-color="#85c7b0" fo:padding="0.049cm" fo:border="0.05pt solid #ffffff">
        <style:background-image/>
      </style:table-cell-properties>
    </style:style>
    <style:style style:name="Tableau3.L4" style:family="table-cell" style:data-style-name="N0">
      <style:table-cell-properties style:vertical-align="middle" fo:background-color="#3da787" fo:padding="0.049cm" fo:border="0.05pt solid #ffffff">
        <style:background-image/>
      </style:table-cell-properties>
    </style:style>
    <style:style style:name="Tableau3.O4" style:family="table-cell" style:data-style-name="N0">
      <style:table-cell-properties style:vertical-align="middle" fo:background-color="#66ba9f" fo:padding="0.049cm" fo:border="0.05pt solid #ffffff">
        <style:background-image/>
      </style:table-cell-properties>
    </style:style>
    <style:style style:name="Tableau3.P4" style:family="table-cell" style:data-style-name="N0">
      <style:table-cell-properties style:vertical-align="middle" fo:background-color="#76c1a8" fo:padding="0.049cm" fo:border="0.05pt solid #ffffff">
        <style:background-image/>
      </style:table-cell-properties>
    </style:style>
    <style:style style:name="Tableau3.U4" style:family="table-cell" style:data-style-name="N0">
      <style:table-cell-properties style:vertical-align="middle" fo:background-color="#008c64" fo:padding="0.049cm" fo:border="0.05pt solid #ffffff">
        <style:background-image/>
      </style:table-cell-properties>
    </style:style>
    <style:style style:name="Tableau3.c4" style:family="table-cell" style:data-style-name="N0">
      <style:table-cell-properties style:vertical-align="middle" fo:background-color="#1f9a76" fo:padding="0.049cm" fo:border="0.05pt solid #ffffff">
        <style:background-image/>
      </style:table-cell-properties>
    </style:style>
    <style:style style:name="Tableau3.A5" style:family="table-cell">
      <style:table-cell-properties style:vertical-align="middle" fo:background-color="#fafaf8" fo:padding="0.049cm" fo:border="0.05pt solid #ffffff">
        <style:background-image/>
      </style:table-cell-properties>
    </style:style>
    <style:style style:name="Tableau3.Q6" style:family="table-cell" style:data-style-name="N0">
      <style:table-cell-properties style:vertical-align="middle" fo:background-color="#a3d5c2" fo:padding="0.049cm" fo:border="0.05pt solid #ffffff">
        <style:background-image/>
      </style:table-cell-properties>
    </style:style>
    <style:style style:name="Tableau3.A7" style:family="table-cell">
      <style:table-cell-properties style:vertical-align="middle" fo:background-color="#fafaf8" fo:padding="0.049cm" fo:border="0.05pt solid #ffffff">
        <style:background-image/>
      </style:table-cell-properties>
    </style:style>
    <style:style style:name="Tableau3.D7" style:family="table-cell" style:data-style-name="N0">
      <style:table-cell-properties style:vertical-align="middle" fo:background-color="#00826c" fo:padding="0.049cm" fo:border="0.05pt solid #ffffff">
        <style:background-image/>
      </style:table-cell-properties>
    </style:style>
    <style:style style:name="Tableau3.G7" style:family="table-cell" style:data-style-name="N0">
      <style:table-cell-properties style:vertical-align="middle" fo:background-color="#aedac8" fo:padding="0.049cm" fo:border="0.05pt solid #ffffff">
        <style:background-image/>
      </style:table-cell-properties>
    </style:style>
    <style:style style:name="Tableau3.A9" style:family="table-cell">
      <style:table-cell-properties style:vertical-align="middle" fo:background-color="#fafaf8" fo:padding="0.049cm" fo:border="0.05pt solid #ffffff">
        <style:background-image/>
      </style:table-cell-properties>
    </style:style>
    <style:style style:name="Tableau3.A11" style:family="table-cell">
      <style:table-cell-properties style:vertical-align="middle" fo:background-color="#fafaf8" fo:padding="0.049cm" fo:border="0.05pt solid #ffffff">
        <style:background-image/>
      </style:table-cell-properties>
    </style:style>
    <style:style style:name="Tableau3.B12" style:family="table-cell" style:data-style-name="N0">
      <style:table-cell-properties style:vertical-align="middle" fo:background-color="#b3dccb" fo:padding="0.049cm" fo:border="0.05pt solid #ffffff">
        <style:background-image/>
      </style:table-cell-properties>
    </style:style>
    <style:style style:name="Tableau3.D12" style:family="table-cell" style:data-style-name="N0">
      <style:table-cell-properties style:vertical-align="middle" fo:background-color="#e6f5f0" fo:padding="0.049cm" fo:border="0.05pt solid #ffffff">
        <style:background-image/>
      </style:table-cell-properties>
    </style:style>
    <style:style style:name="Tableau3.F12" style:family="table-cell" style:data-style-name="N0">
      <style:table-cell-properties style:vertical-align="middle" fo:background-color="#c0e8dc" fo:padding="0.049cm" fo:border="0.05pt solid #ffffff">
        <style:background-image/>
      </style:table-cell-properties>
    </style:style>
    <style:style style:name="Tableau3.M12" style:family="table-cell" style:data-style-name="N0">
      <style:table-cell-properties style:vertical-align="middle" fo:background-color="#d1eadc" fo:padding="0.049cm" fo:border="0.05pt solid #ffffff">
        <style:background-image/>
      </style:table-cell-properties>
    </style:style>
    <style:style style:name="Tableau3.A13" style:family="table-cell">
      <style:table-cell-properties style:vertical-align="middle" fo:background-color="#fafaf8" fo:padding="0.049cm" fo:border="0.05pt solid #ffffff">
        <style:background-image/>
      </style:table-cell-properties>
    </style:style>
    <style:style style:name="Tableau4" style:family="table">
      <style:table-properties style:width="17.512cm" table:align="left"/>
    </style:style>
    <style:style style:name="Tableau4.A" style:family="table-column">
      <style:table-column-properties style:column-width="2.757cm"/>
    </style:style>
    <style:style style:name="Tableau4.B" style:family="table-column">
      <style:table-column-properties style:column-width="0.46cm"/>
    </style:style>
    <style:style style:name="Tableau4.C" style:family="table-column">
      <style:table-column-properties style:column-width="0.524cm"/>
    </style:style>
    <style:style style:name="Tableau4.D" style:family="table-column">
      <style:table-column-properties style:column-width="0.547cm"/>
    </style:style>
    <style:style style:name="Tableau4.E" style:family="table-column">
      <style:table-column-properties style:column-width="0.52cm"/>
    </style:style>
    <style:style style:name="Tableau4.F" style:family="table-column">
      <style:table-column-properties style:column-width="0.54cm"/>
    </style:style>
    <style:style style:name="Tableau4.G" style:family="table-column">
      <style:table-column-properties style:column-width="0.534cm"/>
    </style:style>
    <style:style style:name="Tableau4.M" style:family="table-column">
      <style:table-column-properties style:column-width="0.545cm"/>
    </style:style>
    <style:style style:name="Tableau4.S" style:family="table-column">
      <style:table-column-properties style:column-width="0.561cm"/>
    </style:style>
    <style:style style:name="Tableau4.T" style:family="table-column">
      <style:table-column-properties style:column-width="0.573cm"/>
    </style:style>
    <style:style style:name="Tableau4.U" style:family="table-column">
      <style:table-column-properties style:column-width="0.527cm"/>
    </style:style>
    <style:style style:name="Tableau4.Y" style:family="table-column">
      <style:table-column-properties style:column-width="0.549cm"/>
    </style:style>
    <style:style style:name="Tableau4.1" style:family="table-row">
      <style:table-row-properties style:min-row-height="0.549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5" style:family="table">
      <style:table-properties style:width="11.361cm" table:align="left"/>
    </style:style>
    <style:style style:name="Tableau5.A" style:family="table-column">
      <style:table-column-properties style:column-width="1.157cm"/>
    </style:style>
    <style:style style:name="Tableau5.B" style:family="table-column">
      <style:table-column-properties style:column-width="2.348cm"/>
    </style:style>
    <style:style style:name="Tableau5.D" style:family="table-column">
      <style:table-column-properties style:column-width="0.813cm"/>
    </style:style>
    <style:style style:name="Tableau5.1" style:family="table-row">
      <style:table-row-properties style:min-row-height="0.549cm"/>
    </style:style>
    <style:style style:name="Tableau5.A1" style:family="table-cell">
      <style:table-cell-properties style:vertical-align="middle" fo:padding="0.049cm" fo:border="none"/>
    </style:style>
    <style:style style:name="Tableau5.C3" style:family="table-cell" style:data-style-name="N1">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Tableau6" style:family="table">
      <style:table-properties style:width="17cm" table:align="margins"/>
    </style:style>
    <style:style style:name="Tableau6.A" style:family="table-column">
      <style:table-column-properties style:column-width="1.295cm" style:rel-column-width="4994*"/>
    </style:style>
    <style:style style:name="Tableau6.B" style:family="table-column">
      <style:table-column-properties style:column-width="3.556cm" style:rel-column-width="13711*"/>
    </style:style>
    <style:style style:name="Tableau6.C" style:family="table-column">
      <style:table-column-properties style:column-width="2.427cm" style:rel-column-width="9356*"/>
    </style:style>
    <style:style style:name="Tableau6.G" style:family="table-column">
      <style:table-column-properties style:column-width="2.439cm" style:rel-column-width="9406*"/>
    </style:style>
    <style:style style:name="Tableau6.A1" style:family="table-cell">
      <style:table-cell-properties style:writing-mode="page"/>
    </style:style>
    <style:style style:name="Tableau6.2" style:family="table-row">
      <style:table-row-properties style:min-row-height="0.3cm"/>
    </style:style>
    <style:style style:name="Tableau7" style:family="table">
      <style:table-properties style:width="17cm" table:align="margins"/>
    </style:style>
    <style:style style:name="Tableau7.A" style:family="table-column">
      <style:table-column-properties style:column-width="0.889cm" style:rel-column-width="3424*"/>
    </style:style>
    <style:style style:name="Tableau7.B" style:family="table-column">
      <style:table-column-properties style:column-width="7.996cm" style:rel-column-width="30820*"/>
    </style:style>
    <style:style style:name="Tableau7.C" style:family="table-column">
      <style:table-column-properties style:column-width="1.709cm" style:rel-column-width="6590*"/>
    </style:style>
    <style:style style:name="Tableau7.D" style:family="table-column">
      <style:table-column-properties style:column-width="1.277cm" style:rel-column-width="4926*"/>
    </style:style>
    <style:style style:name="Tableau7.E" style:family="table-column">
      <style:table-column-properties style:column-width="1.967cm" style:rel-column-width="7582*"/>
    </style:style>
    <style:style style:name="Tableau7.F" style:family="table-column">
      <style:table-column-properties style:column-width="1.487cm" style:rel-column-width="5734*"/>
    </style:style>
    <style:style style:name="Tableau7.G" style:family="table-column">
      <style:table-column-properties style:column-width="1.676cm" style:rel-column-width="6459*"/>
    </style:style>
    <style:style style:name="Tableau7.A1" style:family="table-cell">
      <style:table-cell-properties style:writing-mode="page"/>
    </style:style>
    <style:style style:name="Tableau8" style:family="table">
      <style:table-properties style:width="17cm" table:align="margins"/>
    </style:style>
    <style:style style:name="Tableau8.A" style:family="table-column">
      <style:table-column-properties style:column-width="1.295cm" style:rel-column-width="4994*"/>
    </style:style>
    <style:style style:name="Tableau8.B" style:family="table-column">
      <style:table-column-properties style:column-width="3.556cm" style:rel-column-width="13711*"/>
    </style:style>
    <style:style style:name="Tableau8.C" style:family="table-column">
      <style:table-column-properties style:column-width="2.427cm" style:rel-column-width="9356*"/>
    </style:style>
    <style:style style:name="Tableau8.G" style:family="table-column">
      <style:table-column-properties style:column-width="2.439cm" style:rel-column-width="9406*"/>
    </style:style>
    <style:style style:name="Tableau8.A1" style:family="table-cell">
      <style:table-cell-properties style:writing-mode="page"/>
    </style:style>
    <style:style style:name="Tableau8.2" style:family="table-row">
      <style:table-row-properties style:min-row-height="0.3cm"/>
    </style:style>
    <style:style style:name="Tableau9" style:family="table">
      <style:table-properties style:width="17cm" table:align="margins"/>
    </style:style>
    <style:style style:name="Tableau9.A" style:family="table-column">
      <style:table-column-properties style:column-width="1.293cm" style:rel-column-width="4987*"/>
    </style:style>
    <style:style style:name="Tableau9.B" style:family="table-column">
      <style:table-column-properties style:column-width="3.808cm" style:rel-column-width="14683*"/>
    </style:style>
    <style:style style:name="Tableau9.C" style:family="table-column">
      <style:table-column-properties style:column-width="2.171cm" style:rel-column-width="8371*"/>
    </style:style>
    <style:style style:name="Tableau9.D" style:family="table-column">
      <style:table-column-properties style:column-width="2.425cm" style:rel-column-width="9349*"/>
    </style:style>
    <style:style style:name="Tableau9.G" style:family="table-column">
      <style:table-column-properties style:column-width="2.45cm" style:rel-column-width="9447*"/>
    </style:style>
    <style:style style:name="Tableau9.A1" style:family="table-cell">
      <style:table-cell-properties style:writing-mode="page"/>
    </style:style>
    <style:style style:name="Tableau9.2" style:family="table-row">
      <style:table-row-properties style:min-row-height="0.3cm"/>
    </style:style>
    <style:style style:name="Tableau10" style:family="table">
      <style:table-properties style:width="17cm" table:align="margins"/>
    </style:style>
    <style:style style:name="Tableau10.A" style:family="table-column">
      <style:table-column-properties style:column-width="12.585cm" style:rel-column-width="48514*"/>
    </style:style>
    <style:style style:name="Tableau10.B" style:family="table-column">
      <style:table-column-properties style:column-width="4.415cm" style:rel-column-width="17021*"/>
    </style:style>
    <style:style style:name="Tableau10.A1" style:family="table-cell">
      <style:table-cell-properties style:writing-mode="page"/>
    </style:style>
    <style:style style:name="Tableau11" style:family="table">
      <style:table-properties style:width="9.035cm" table:align="left"/>
    </style:style>
    <style:style style:name="Tableau11.A" style:family="table-column">
      <style:table-column-properties style:column-width="6.687cm"/>
    </style:style>
    <style:style style:name="Tableau11.B" style:family="table-column">
      <style:table-column-properties style:column-width="2.348cm"/>
    </style:style>
    <style:style style:name="Tableau11.1" style:family="table-row">
      <style:table-row-properties style:min-row-height="0.549cm"/>
    </style:style>
    <style:style style:name="Tableau11.A1" style:family="table-cell">
      <style:table-cell-properties style:vertical-align="middle" fo:padding="0.049cm" fo:border="none"/>
    </style:style>
    <style:style style:name="Tableau11.B1" style:family="table-cell" style:data-style-name="N0">
      <style:table-cell-properties style:vertical-align="middle" fo:padding="0.049cm" fo:border="none"/>
    </style:style>
    <style:style style:name="Tableau12" style:family="table">
      <style:table-properties style:width="14.79cm" table:align="left"/>
    </style:style>
    <style:style style:name="Tableau12.A" style:family="table-column">
      <style:table-column-properties style:column-width="12.806cm"/>
    </style:style>
    <style:style style:name="Tableau12.B" style:family="table-column">
      <style:table-column-properties style:column-width="1.984cm"/>
    </style:style>
    <style:style style:name="Tableau12.1" style:family="table-row">
      <style:table-row-properties style:min-row-height="0.549cm"/>
    </style:style>
    <style:style style:name="Tableau12.A1" style:family="table-cell">
      <style:table-cell-properties style:vertical-align="middle" fo:padding="0.049cm" fo:border="none"/>
    </style:style>
    <style:style style:name="Tableau12.B1" style:family="table-cell" style:data-style-name="N0">
      <style:table-cell-properties style:vertical-align="middle" fo:padding="0.049cm" fo:border="none"/>
    </style:style>
    <style:style style:name="Tableau13" style:family="table">
      <style:table-properties style:width="17cm" table:align="left"/>
    </style:style>
    <style:style style:name="Tableau13.A" style:family="table-column">
      <style:table-column-properties style:column-width="1.328cm"/>
    </style:style>
    <style:style style:name="Tableau13.B" style:family="table-column">
      <style:table-column-properties style:column-width="5.325cm"/>
    </style:style>
    <style:style style:name="Tableau13.C" style:family="table-column">
      <style:table-column-properties style:column-width="2.104cm"/>
    </style:style>
    <style:style style:name="Tableau13.D" style:family="table-column">
      <style:table-column-properties style:column-width="2.108cm"/>
    </style:style>
    <style:style style:name="Tableau13.G" style:family="table-column">
      <style:table-column-properties style:column-width="1.926cm"/>
    </style:style>
    <style:style style:name="Tableau13.1" style:family="table-row">
      <style:table-row-properties style:min-row-height="0.549cm"/>
    </style:style>
    <style:style style:name="Tableau13.A1" style:family="table-cell">
      <style:table-cell-properties style:vertical-align="middle" fo:padding="0.049cm" fo:border="none"/>
    </style:style>
    <style:style style:name="Tableau13.A2" style:family="table-cell" style:data-style-name="N0">
      <style:table-cell-properties style:vertical-align="middle" fo:padding="0.049cm" fo:border="none"/>
    </style:style>
    <style:style style:name="Tableau14" style:family="table">
      <style:table-properties style:width="16.748cm" table:align="left"/>
    </style:style>
    <style:style style:name="Tableau14.A" style:family="table-column">
      <style:table-column-properties style:column-width="15.452cm"/>
    </style:style>
    <style:style style:name="Tableau14.B" style:family="table-column">
      <style:table-column-properties style:column-width="1.296cm"/>
    </style:style>
    <style:style style:name="Tableau14.1" style:family="table-row">
      <style:table-row-properties style:min-row-height="0.549cm"/>
    </style:style>
    <style:style style:name="Tableau14.A1" style:family="table-cell">
      <style:table-cell-properties style:vertical-align="middle" fo:padding="0.049cm" fo:border="none"/>
    </style:style>
    <style:style style:name="Tableau14.B1" style:family="table-cell" style:data-style-name="N0">
      <style:table-cell-properties style:vertical-align="middle" fo:padding="0.049cm" fo:border="none"/>
    </style:style>
    <style:style style:name="Tableau15" style:family="table">
      <style:table-properties style:width="17cm" table:align="left"/>
    </style:style>
    <style:style style:name="Tableau15.A" style:family="table-column">
      <style:table-column-properties style:column-width="0.91cm"/>
    </style:style>
    <style:style style:name="Tableau15.B" style:family="table-column">
      <style:table-column-properties style:column-width="5.449cm"/>
    </style:style>
    <style:style style:name="Tableau15.C" style:family="table-column">
      <style:table-column-properties style:column-width="2.14cm"/>
    </style:style>
    <style:style style:name="Tableau15.D" style:family="table-column">
      <style:table-column-properties style:column-width="2.148cm"/>
    </style:style>
    <style:style style:name="Tableau15.E" style:family="table-column">
      <style:table-column-properties style:column-width="2.11cm"/>
    </style:style>
    <style:style style:name="Tableau15.F" style:family="table-column">
      <style:table-column-properties style:column-width="2.124cm"/>
    </style:style>
    <style:style style:name="Tableau15.G" style:family="table-column">
      <style:table-column-properties style:column-width="2.12cm"/>
    </style:style>
    <style:style style:name="Tableau15.1" style:family="table-row">
      <style:table-row-properties style:min-row-height="0.549cm"/>
    </style:style>
    <style:style style:name="Tableau15.A1" style:family="table-cell">
      <style:table-cell-properties style:vertical-align="middle" fo:padding="0.049cm" fo:border="none"/>
    </style:style>
    <style:style style:name="Tableau15.A2" style:family="table-cell" style:data-style-name="N0">
      <style:table-cell-properties style:vertical-align="middle" fo:padding="0.049cm" fo:border="none"/>
    </style:style>
    <style:style style:name="Tableau16" style:family="table">
      <style:table-properties style:width="9.008cm" table:align="left"/>
    </style:style>
    <style:style style:name="Tableau16.A" style:family="table-column">
      <style:table-column-properties style:column-width="6.66cm"/>
    </style:style>
    <style:style style:name="Tableau16.B" style:family="table-column">
      <style:table-column-properties style:column-width="2.348cm"/>
    </style:style>
    <style:style style:name="Tableau16.1" style:family="table-row">
      <style:table-row-properties style:min-row-height="0.549cm"/>
    </style:style>
    <style:style style:name="Tableau16.A1" style:family="table-cell">
      <style:table-cell-properties style:vertical-align="middle" fo:padding="0.049cm" fo:border="none"/>
    </style:style>
    <style:style style:name="Tableau16.B1" style:family="table-cell" style:data-style-name="N0">
      <style:table-cell-properties style:vertical-align="middle" fo:padding="0.049cm" fo:border="none"/>
    </style:style>
    <style:style style:name="Tableau17" style:family="table">
      <style:table-properties style:width="11.68cm" table:align="left"/>
    </style:style>
    <style:style style:name="Tableau17.A" style:family="table-column">
      <style:table-column-properties style:column-width="9.333cm"/>
    </style:style>
    <style:style style:name="Tableau17.B" style:family="table-column">
      <style:table-column-properties style:column-width="2.348cm"/>
    </style:style>
    <style:style style:name="Tableau17.1" style:family="table-row">
      <style:table-row-properties style:min-row-height="0.549cm"/>
    </style:style>
    <style:style style:name="Tableau17.A1" style:family="table-cell">
      <style:table-cell-properties style:vertical-align="middle" fo:padding="0.049cm" fo:border="none"/>
    </style:style>
    <style:style style:name="Tableau17.B1" style:family="table-cell" style:data-style-name="N0">
      <style:table-cell-properties style:vertical-align="middle" fo:padding="0.049cm" fo:border="none"/>
    </style:style>
    <style:style style:name="Tableau18" style:family="table">
      <style:table-properties style:width="7.235cm" table:align="left"/>
    </style:style>
    <style:style style:name="Tableau18.A" style:family="table-column">
      <style:table-column-properties style:column-width="4.888cm"/>
    </style:style>
    <style:style style:name="Tableau18.B" style:family="table-column">
      <style:table-column-properties style:column-width="2.348cm"/>
    </style:style>
    <style:style style:name="Tableau18.1" style:family="table-row">
      <style:table-row-properties style:min-row-height="0.549cm"/>
    </style:style>
    <style:style style:name="Tableau18.A1" style:family="table-cell">
      <style:table-cell-properties style:vertical-align="middle" fo:padding="0.049cm" fo:border="none"/>
    </style:style>
    <style:style style:name="Tableau18.B1" style:family="table-cell" style:data-style-name="N0">
      <style:table-cell-properties style:vertical-align="middle" fo:padding="0.049cm" fo:border="none"/>
    </style:style>
    <style:style style:name="P1" style:family="paragraph" style:parent-style-name="Table_20_Contents">
      <loext:graphic-properties draw:fill-gradient-name="gradient" draw:fill-hatch-name="hatch"/>
      <style:paragraph-properties fo:text-align="end" style:justify-single-word="false"/>
    </style:style>
    <style:style style:name="P2" style:family="paragraph" style:parent-style-name="Contents_20_1">
      <style:paragraph-properties>
        <style:tab-stops>
          <style:tab-stop style:position="17cm" style:type="right" style:leader-style="dotted" style:leader-text="."/>
        </style:tab-stops>
      </style:paragraph-properties>
    </style:style>
    <style:style style:name="P3" style:family="paragraph" style:parent-style-name="Contents_20_2">
      <style:paragraph-properties>
        <style:tab-stops>
          <style:tab-stop style:position="17cm" style:type="right" style:leader-style="dotted" style:leader-text="."/>
        </style:tab-stops>
      </style:paragraph-properties>
    </style:style>
    <style:style style:name="P4" style:family="paragraph" style:parent-style-name="Frame_20_contents">
      <style:text-properties officeooo:rsid="0023ff3a" officeooo:paragraph-rsid="0046ec7d"/>
    </style:style>
    <style:style style:name="P5" style:family="paragraph" style:parent-style-name="Frame_20_contents">
      <style:paragraph-properties style:writing-mode="lr-tb"/>
      <style:text-properties officeooo:rsid="0023ff3a" officeooo:paragraph-rsid="0046ec7d"/>
    </style:style>
    <style:style style:name="P6" style:family="paragraph" style:parent-style-name="Standard">
      <style:paragraph-properties fo:margin-top="0.099cm" fo:margin-bottom="0cm" style:contextual-spacing="false"/>
      <style:text-properties officeooo:paragraph-rsid="0046ec7d"/>
    </style:style>
    <style:style style:name="P7" style:family="paragraph" style:parent-style-name="Titre_20_1petit">
      <style:paragraph-properties fo:break-before="page"/>
      <style:text-properties fo:language="el" fo:country="GR"/>
    </style:style>
    <style:style style:name="P8" style:family="paragraph" style:parent-style-name="StyleDefaut11maigre">
      <style:paragraph-properties fo:break-before="page"/>
      <style:text-properties fo:language="el" fo:country="GR"/>
    </style:style>
    <style:style style:name="P9" style:family="paragraph" style:parent-style-name="Contents_20_1">
      <style:paragraph-properties>
        <style:tab-stops>
          <style:tab-stop style:position="17cm" style:type="right" style:leader-style="dotted" style:leader-text="."/>
        </style:tab-stops>
      </style:paragraph-properties>
    </style:style>
    <style:style style:name="P10" style:family="paragraph" style:parent-style-name="Contents_20_2">
      <style:paragraph-properties>
        <style:tab-stops>
          <style:tab-stop style:position="17cm" style:type="right" style:leader-style="dotted" style:leader-text="."/>
        </style:tab-stops>
      </style:paragraph-properties>
    </style:style>
    <style:style style:name="P11" style:family="paragraph" style:parent-style-name="Contents_20_Heading">
      <style:text-properties fo:language="el" fo:country="GR"/>
    </style:style>
    <style:style style:name="P12" style:family="paragraph" style:parent-style-name="Footer">
      <style:paragraph-properties fo:text-align="center" style:justify-single-word="false"/>
      <style:text-properties fo:language="el" fo:country="GR"/>
    </style:style>
    <style:style style:name="P13" style:family="paragraph" style:parent-style-name="Frame_20_contents">
      <style:text-properties fo:language="el" fo:country="GR"/>
    </style:style>
    <style:style style:name="P14" style:family="paragraph" style:parent-style-name="Frame_20_contents">
      <style:text-properties fo:language="el" fo:country="GR" officeooo:rsid="002e0ab7" officeooo:paragraph-rsid="002e0ab7"/>
    </style:style>
    <style:style style:name="P15" style:family="paragraph" style:parent-style-name="Frame_20_contents">
      <style:text-properties fo:font-size="10pt" fo:language="el" fo:country="GR" officeooo:rsid="0023ff3a" officeooo:paragraph-rsid="0046ec7d" style:font-size-asian="10pt" style:font-size-complex="10pt"/>
    </style:style>
    <style:style style:name="P16" style:family="paragraph" style:parent-style-name="Header">
      <style:paragraph-properties fo:text-align="center" style:justify-single-word="false"/>
      <style:text-properties fo:language="el" fo:country="GR"/>
    </style:style>
    <style:style style:name="P17" style:family="paragraph" style:parent-style-name="Heading_20_1">
      <style:paragraph-properties fo:break-before="page"/>
      <style:text-properties fo:language="el" fo:country="GR"/>
    </style:style>
    <style:style style:name="P18" style:family="paragraph" style:parent-style-name="Heading_20_1">
      <style:text-properties fo:language="el" fo:country="GR"/>
    </style:style>
    <style:style style:name="P19" style:family="paragraph" style:parent-style-name="Heading_20_2">
      <style:text-properties fo:language="el" fo:country="GR"/>
    </style:style>
    <style:style style:name="P20" style:family="paragraph" style:parent-style-name="Heading_20_2">
      <style:paragraph-properties fo:break-before="page"/>
      <style:text-properties fo:language="el" fo:country="GR"/>
    </style:style>
    <style:style style:name="P21" style:family="paragraph" style:parent-style-name="Horizontal_20_Line">
      <style:text-properties fo:language="el" fo:country="GR"/>
    </style:style>
    <style:style style:name="P22" style:family="paragraph" style:parent-style-name="Standard" style:master-page-name="First_20_Page">
      <style:paragraph-properties style:page-number="auto"/>
      <style:text-properties fo:font-size="20pt" fo:language="el" fo:country="GR" style:font-size-asian="20pt" style:font-size-complex="20pt"/>
    </style:style>
    <style:style style:name="P23" style:family="paragraph" style:parent-style-name="Standard">
      <style:text-properties fo:language="el" fo:country="GR"/>
    </style:style>
    <style:style style:name="P24" style:family="paragraph" style:parent-style-name="Standard">
      <style:paragraph-properties fo:break-before="page"/>
      <style:text-properties fo:language="el" fo:country="GR"/>
    </style:style>
    <style:style style:name="P25" style:family="paragraph" style:parent-style-name="Standard">
      <style:paragraph-properties fo:break-before="page" style:writing-mode="lr-tb"/>
      <style:text-properties fo:language="el" fo:country="GR"/>
    </style:style>
    <style:style style:name="P26" style:family="paragraph" style:parent-style-name="Standard">
      <style:paragraph-properties fo:margin-top="0.099cm" fo:margin-bottom="0cm" style:contextual-spacing="false"/>
      <style:text-properties fo:language="el" fo:country="GR" officeooo:paragraph-rsid="0046ec7d"/>
    </style:style>
    <style:style style:name="P27" style:family="paragraph" style:parent-style-name="Standard">
      <style:paragraph-properties fo:break-before="page"/>
      <style:text-properties fo:language="el" fo:country="GR" officeooo:rsid="00174026" officeooo:paragraph-rsid="00174026"/>
    </style:style>
    <style:style style:name="P28" style:family="paragraph" style:parent-style-name="Standard">
      <style:text-properties fo:language="el" fo:country="GR" officeooo:rsid="00174026" officeooo:paragraph-rsid="00174026"/>
    </style:style>
    <style:style style:name="P29" style:family="paragraph" style:parent-style-name="Standard">
      <style:text-properties fo:language="el" fo:country="GR" officeooo:rsid="00174026"/>
    </style:style>
    <style:style style:name="P30" style:family="paragraph" style:parent-style-name="Standard">
      <style:text-properties fo:language="el" fo:country="GR" officeooo:paragraph-rsid="00189a05"/>
    </style:style>
    <style:style style:name="P31" style:family="paragraph" style:parent-style-name="Standard">
      <style:paragraph-properties style:writing-mode="lr-tb"/>
      <style:text-properties fo:language="el" fo:country="GR"/>
    </style:style>
    <style:style style:name="P32" style:family="paragraph" style:parent-style-name="Standard">
      <style:text-properties fo:language="el" fo:country="GR" officeooo:paragraph-rsid="001cc65e"/>
    </style:style>
    <style:style style:name="P33" style:family="paragraph" style:parent-style-name="Standard">
      <style:paragraph-properties style:writing-mode="lr-tb"/>
      <style:text-properties fo:language="el" fo:country="GR" officeooo:paragraph-rsid="001e858e"/>
    </style:style>
    <style:style style:name="P34" style:family="paragraph" style:parent-style-name="Standard">
      <style:paragraph-properties fo:break-before="page" style:writing-mode="lr-tb"/>
      <style:text-properties fo:language="el" fo:country="GR" officeooo:paragraph-rsid="001e858e"/>
    </style:style>
    <style:style style:name="P35" style:family="paragraph" style:parent-style-name="Standard">
      <style:paragraph-properties style:writing-mode="lr-tb"/>
      <style:text-properties fo:language="el" fo:country="GR" officeooo:paragraph-rsid="00208579"/>
    </style:style>
    <style:style style:name="P36" style:family="paragraph" style:parent-style-name="Standard">
      <style:text-properties fo:language="el" fo:country="GR" officeooo:paragraph-rsid="0022df92"/>
    </style:style>
    <style:style style:name="P37" style:family="paragraph" style:parent-style-name="Standard">
      <style:text-properties fo:language="el" fo:country="GR" officeooo:paragraph-rsid="0024f929"/>
    </style:style>
    <style:style style:name="P38" style:family="paragraph" style:parent-style-name="Standard">
      <style:paragraph-properties fo:break-before="page"/>
      <style:text-properties fo:language="el" fo:country="GR" officeooo:rsid="0031b773" officeooo:paragraph-rsid="0031b773"/>
    </style:style>
    <style:style style:name="P39" style:family="paragraph" style:parent-style-name="Standard">
      <style:text-properties fo:language="el" fo:country="GR" fo:font-style="italic" officeooo:rsid="002f7f7d" officeooo:paragraph-rsid="002f7f7d" style:font-style-asian="italic" style:font-style-complex="italic"/>
    </style:style>
    <style:style style:name="P40" style:family="paragraph" style:parent-style-name="Standard">
      <style:text-properties fo:language="el" fo:country="GR" fo:font-style="italic" officeooo:rsid="00314589" officeooo:paragraph-rsid="00314589" style:font-style-asian="italic" style:font-style-complex="italic"/>
    </style:style>
    <style:style style:name="P41" style:family="paragraph" style:parent-style-name="Standard">
      <style:text-properties fo:language="el" fo:country="GR" fo:font-style="italic" fo:font-weight="normal" officeooo:rsid="00314589" officeooo:paragraph-rsid="00314589" style:font-style-asian="italic" style:font-weight-asian="normal" style:font-style-complex="italic" style:font-weight-complex="normal"/>
    </style:style>
    <style:style style:name="P42" style:family="paragraph" style:parent-style-name="Standard">
      <style:paragraph-properties fo:margin-left="0cm" fo:margin-right="0.437cm" fo:line-height="0.499cm" fo:text-align="start" style:justify-single-word="false" fo:orphans="0" fo:widows="0" fo:text-indent="0cm" style:auto-text-indent="false"/>
      <style:text-properties fo:language="el" fo:country="GR" officeooo:rsid="002fa723" officeooo:paragraph-rsid="002fa723"/>
    </style:style>
    <style:style style:name="P43" style:family="paragraph" style:parent-style-name="Standard">
      <style:text-properties fo:language="el" fo:country="GR" fo:font-weight="bold" officeooo:paragraph-rsid="00314589" style:font-weight-asian="bold" style:font-weight-complex="bold"/>
    </style:style>
    <style:style style:name="P44" style:family="paragraph" style:parent-style-name="Standard">
      <style:text-properties fo:language="el" fo:country="GR" fo:font-weight="bold" style:font-weight-asian="bold" style:font-weight-complex="bold"/>
    </style:style>
    <style:style style:name="P45" style:family="paragraph" style:parent-style-name="Standard">
      <style:text-properties fo:language="el" fo:country="GR" fo:font-weight="bold" officeooo:rsid="00314589" officeooo:paragraph-rsid="00314589" style:font-weight-asian="bold" style:font-weight-complex="bold"/>
    </style:style>
    <style:style style:name="P46" style:family="paragraph" style:parent-style-name="Standard">
      <style:text-properties fo:language="el" fo:country="GR" officeooo:rsid="00314589" officeooo:paragraph-rsid="00314589"/>
    </style:style>
    <style:style style:name="P47" style:family="paragraph" style:parent-style-name="Standard">
      <style:text-properties fo:language="el" fo:country="GR" officeooo:paragraph-rsid="00314589"/>
    </style:style>
    <style:style style:name="P48" style:family="paragraph" style:parent-style-name="Standard">
      <style:text-properties fo:font-size="22pt" fo:language="el" fo:country="GR" fo:font-weight="bold" style:font-size-asian="22pt" style:font-weight-asian="bold" style:font-size-complex="22pt" style:font-weight-complex="bold"/>
    </style:style>
    <style:style style:name="P49" style:family="paragraph" style:parent-style-name="Standard">
      <style:text-properties fo:font-size="11pt" fo:language="el" fo:country="GR" style:font-size-asian="11pt" style:font-size-complex="11pt"/>
    </style:style>
    <style:style style:name="P50" style:family="paragraph" style:parent-style-name="Standard">
      <style:paragraph-properties fo:margin-top="0.099cm" fo:margin-bottom="0cm" style:contextual-spacing="false"/>
      <style:text-properties fo:font-size="9pt" fo:language="el" fo:country="GR" officeooo:rsid="0023dbb9" officeooo:paragraph-rsid="0046ec7d" style:font-size-asian="9pt" style:font-size-complex="9pt"/>
    </style:style>
    <style:style style:name="P51" style:family="paragraph" style:parent-style-name="Standard">
      <style:paragraph-properties fo:margin-top="0.099cm" fo:margin-bottom="0cm" style:contextual-spacing="false"/>
      <style:text-properties fo:font-size="9pt" fo:language="el" fo:country="GR" fo:font-weight="bold" officeooo:rsid="0023dbb9" officeooo:paragraph-rsid="0046ec7d" style:font-size-asian="9pt" style:font-weight-asian="bold" style:font-size-complex="9pt" style:font-weight-complex="bold"/>
    </style:style>
    <style:style style:name="P52" style:family="paragraph" style:parent-style-name="StyleDefaut11gras">
      <style:text-properties fo:language="el" fo:country="GR"/>
    </style:style>
    <style:style style:name="P53" style:family="paragraph" style:parent-style-name="StyleDefaut11gras">
      <style:paragraph-properties fo:break-before="page"/>
      <style:text-properties fo:language="el" fo:country="GR"/>
    </style:style>
    <style:style style:name="P54" style:family="paragraph" style:parent-style-name="StyleDefaut11grasItalique">
      <style:text-properties fo:language="el" fo:country="GR"/>
    </style:style>
    <style:style style:name="P55" style:family="paragraph" style:parent-style-name="StyleDefaut11grasItalique">
      <style:text-properties fo:language="el" fo:country="GR" officeooo:paragraph-rsid="00189a05"/>
    </style:style>
    <style:style style:name="P56" style:family="paragraph" style:parent-style-name="StyleDefaut11grasItalique">
      <style:paragraph-properties fo:break-before="page"/>
      <style:text-properties fo:language="el" fo:country="GR"/>
    </style:style>
    <style:style style:name="P57" style:family="paragraph" style:parent-style-name="StyleDefaut11grasItalique">
      <style:text-properties fo:language="el" fo:country="GR" officeooo:paragraph-rsid="0024f929"/>
    </style:style>
    <style:style style:name="P58" style:family="paragraph" style:parent-style-name="StyleDefautDecale05Sauf1">
      <style:text-properties fo:language="el" fo:country="GR"/>
    </style:style>
    <style:style style:name="P59" style:family="paragraph" style:parent-style-name="StyleDefautDecale1cmSauf1">
      <style:text-properties fo:language="el" fo:country="GR"/>
    </style:style>
    <style:style style:name="P60" style:family="paragraph" style:parent-style-name="Table_20_Contents">
      <style:paragraph-properties fo:text-align="start" style:justify-single-word="false"/>
      <style:text-properties fo:language="el" fo:country="GR"/>
    </style:style>
    <style:style style:name="P61" style:family="paragraph" style:parent-style-name="Table_20_Contents">
      <loext:graphic-properties draw:fill-gradient-name="gradient" draw:fill-hatch-name="hatch"/>
      <style:paragraph-properties fo:text-align="start" style:justify-single-word="false"/>
      <style:text-properties fo:language="el" fo:country="GR"/>
    </style:style>
    <style:style style:name="P62" style:family="paragraph" style:parent-style-name="Table_20_Contents">
      <style:text-properties fo:language="el" fo:country="GR"/>
    </style:style>
    <style:style style:name="P63" style:family="paragraph" style:parent-style-name="Table_20_Contents">
      <loext:graphic-properties draw:fill-gradient-name="gradient" draw:fill-hatch-name="hatch"/>
      <style:text-properties fo:language="el" fo:country="GR"/>
    </style:style>
    <style:style style:name="P64" style:family="paragraph" style:parent-style-name="Table_20_Contents">
      <style:paragraph-properties fo:text-align="center" style:justify-single-word="false"/>
      <style:text-properties fo:language="el" fo:country="GR" style:text-underline-style="solid" style:text-underline-width="auto" style:text-underline-color="font-color"/>
    </style:style>
    <style:style style:name="P65" style:family="paragraph" style:parent-style-name="Table_20_Contents">
      <style:paragraph-properties fo:text-align="center" style:justify-single-word="false"/>
      <style:text-properties fo:language="el" fo:country="GR"/>
    </style:style>
    <style:style style:name="P66" style:family="paragraph" style:parent-style-name="Table_20_Contents">
      <style:paragraph-properties fo:text-align="end" style:justify-single-word="false"/>
      <style:text-properties fo:language="el" fo:country="GR"/>
    </style:style>
    <style:style style:name="P67" style:family="paragraph" style:parent-style-name="Table_20_Contents">
      <loext:graphic-properties draw:fill-gradient-name="gradient" draw:fill-hatch-name="hatch"/>
      <style:paragraph-properties fo:text-align="end" style:justify-single-word="false"/>
      <style:text-properties fo:language="el" fo:country="GR"/>
    </style:style>
    <style:style style:name="P68" style:family="paragraph" style:parent-style-name="Table_20_Contents">
      <style:paragraph-properties fo:text-align="end" style:justify-single-word="false"/>
      <style:text-properties fo:language="el" fo:country="GR" fo:font-weight="bold"/>
    </style:style>
    <style:style style:name="P69" style:family="paragraph" style:parent-style-name="Table_20_Contents">
      <style:paragraph-properties fo:text-align="center" style:justify-single-word="false"/>
      <style:text-properties fo:language="el" fo:country="GR" fo:font-weight="bold"/>
    </style:style>
    <style:style style:name="P70" style:family="paragraph" style:parent-style-name="Table_20_Contents">
      <style:paragraph-properties fo:text-align="start" style:justify-single-word="false"/>
      <style:text-properties fo:language="el" fo:country="GR" fo:font-weight="bold"/>
    </style:style>
    <style:style style:name="P71" style:family="paragraph" style:parent-style-name="Table_20_Contents">
      <style:text-properties fo:language="el" fo:country="GR" officeooo:rsid="00314589" officeooo:paragraph-rsid="00314589"/>
    </style:style>
    <style:style style:name="P72" style:family="paragraph" style:parent-style-name="Table_20_Contents">
      <style:paragraph-properties style:writing-mode="lr-tb"/>
      <style:text-properties fo:language="el" fo:country="GR"/>
    </style:style>
    <style:style style:name="P73" style:family="paragraph" style:parent-style-name="Table_20_Contents">
      <style:text-properties fo:language="el" fo:country="GR" officeooo:paragraph-rsid="00314589"/>
    </style:style>
    <style:style style:name="P74" style:family="paragraph" style:parent-style-name="Table_20_Contents">
      <style:paragraph-properties fo:text-align="start" style:justify-single-word="false"/>
      <style:text-properties fo:color="#000000" loext:opacity="100%" fo:font-size="8pt" fo:language="el" fo:country="GR" fo:font-weight="bold" style:font-size-asian="8pt" style:font-size-complex="8pt"/>
    </style:style>
    <style:style style:name="P75" style:family="paragraph" style:parent-style-name="Table_20_Contents">
      <style:paragraph-properties fo:text-align="center" style:justify-single-word="false"/>
      <style:text-properties fo:color="#000000" loext:opacity="100%" fo:font-size="8pt" fo:language="el" fo:country="GR" fo:font-weight="bold" style:font-size-asian="8pt" style:font-size-complex="8pt"/>
    </style:style>
    <style:style style:name="P76" style:family="paragraph" style:parent-style-name="Table_20_Contents">
      <style:text-properties fo:color="#000000" loext:opacity="100%" fo:font-size="8pt" fo:language="el" fo:country="GR" style:font-size-asian="8pt" style:font-size-complex="8pt"/>
    </style:style>
    <style:style style:name="P77" style:family="paragraph" style:parent-style-name="Table_20_Contents">
      <style:paragraph-properties fo:text-align="start" style:justify-single-word="false"/>
      <style:text-properties fo:color="#3d3c3e" loext:opacity="100%" fo:font-size="8pt" fo:language="el" fo:country="GR" fo:font-style="italic" style:font-size-asian="8pt" style:font-size-complex="8pt"/>
    </style:style>
    <style:style style:name="P78" style:family="paragraph" style:parent-style-name="Table_20_Contents">
      <style:paragraph-properties fo:text-align="center" style:justify-single-word="false"/>
      <style:text-properties fo:color="#3d3c3e" loext:opacity="100%" fo:font-size="8pt" fo:language="el" fo:country="GR" fo:font-weight="bold" style:font-size-asian="8pt" style:font-size-complex="8pt"/>
    </style:style>
    <style:style style:name="P79" style:family="paragraph" style:parent-style-name="Table_20_Contents">
      <style:paragraph-properties fo:text-align="start" style:justify-single-word="false"/>
      <style:text-properties fo:color="#3d3c3e" loext:opacity="100%" fo:font-size="8pt" fo:language="el" fo:country="GR" style:font-size-asian="8pt" style:font-size-complex="8pt"/>
    </style:style>
    <style:style style:name="P80" style:family="paragraph" style:parent-style-name="Table_20_Contents">
      <style:paragraph-properties fo:text-align="center" style:justify-single-word="false"/>
      <style:text-properties fo:color="#3d3c3e" loext:opacity="100%" fo:font-size="8pt" fo:language="el" fo:country="GR" style:font-size-asian="8pt" style:font-size-complex="8pt"/>
    </style:style>
    <style:style style:name="P81" style:family="paragraph" style:parent-style-name="Table_20_Contents">
      <style:paragraph-properties fo:text-align="center" style:justify-single-word="false"/>
      <style:text-properties fo:color="#ffffff" loext:opacity="100%" fo:font-size="8pt" fo:language="el" fo:country="GR" fo:font-weight="bold" style:font-size-asian="8pt" style:font-size-complex="8pt"/>
    </style:style>
    <style:style style:name="P82" style:family="paragraph" style:parent-style-name="Table_20_Contents">
      <style:paragraph-properties fo:text-align="center" style:justify-single-word="false"/>
      <style:text-properties fo:color="#ffffff" loext:opacity="100%" fo:font-size="8pt" fo:language="el" fo:country="GR" style:font-size-asian="8pt" style:font-size-complex="8pt"/>
    </style:style>
    <style:style style:name="P83" style:family="paragraph" style:parent-style-name="Table_20_Contents">
      <style:paragraph-properties fo:text-align="start" style:justify-single-word="false"/>
      <style:text-properties fo:font-size="7pt" fo:language="el" fo:country="GR"/>
    </style:style>
    <style:style style:name="P84" style:family="paragraph" style:parent-style-name="Table_20_Contents">
      <style:text-properties fo:font-size="7pt" fo:language="el" fo:country="GR"/>
    </style:style>
    <style:style style:name="P85" style:family="paragraph" style:parent-style-name="Table_20_Contents">
      <style:paragraph-properties fo:text-align="end" style:justify-single-word="false"/>
      <style:text-properties fo:font-size="7pt" fo:language="el" fo:country="GR"/>
    </style:style>
    <style:style style:name="P86" style:family="paragraph" style:parent-style-name="Table_20_Contents">
      <style:text-properties fo:font-size="2pt" fo:language="el" fo:country="GR" style:font-size-asian="2pt" style:font-size-complex="2pt"/>
    </style:style>
    <style:style style:name="P87" style:family="paragraph" style:parent-style-name="Table_20_Contents">
      <loext:graphic-properties draw:fill-gradient-name="gradient" draw:fill-hatch-name="hatch"/>
      <style:text-properties fo:font-size="2pt" fo:language="el" fo:country="GR" style:font-size-asian="2pt" style:font-size-complex="2pt"/>
    </style:style>
    <style:style style:name="P88"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8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1.1000003814697pt" fo:font-style="normal" fo:text-shadow="none" style:text-underline-style="none" fo:font-weight="normal" style:letter-kerning="true" style:font-name-asian="Microsoft YaHei" style:font-size-asian="11.1000003814697pt" style:font-style-asian="normal" style:font-weight-asian="normal" style:font-name-complex="Arial4" style:font-size-complex="11.1000003814697pt" style:font-style-complex="normal" style:font-weight-complex="normal" style:text-emphasize="none" style:font-relief="none" style:text-overline-style="none" style:text-overline-color="font-color"/>
    </style:style>
    <style:style style:name="P90"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1" style:family="paragraph">
      <style:paragraph-properties fo:margin-left="0cm" fo:margin-right="0cm" fo:margin-top="0cm" fo:margin-bottom="0cm" fo:line-height="100%" fo:text-align="start" fo:text-indent="0cm" style:writing-mode="lr-tb"/>
    </style:style>
    <style:style style:name="P9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19999980926514pt" fo:font-style="normal" fo:text-shadow="none" style:text-underline-style="none" fo:font-weight="normal" style:letter-kerning="true" style:font-name-asian="Microsoft YaHei" style:font-size-asian="7.19999980926514pt" style:font-style-asian="normal" style:font-weight-asian="normal" style:font-name-complex="Arial4" style:font-size-complex="7.19999980926514pt" style:font-style-complex="normal" style:font-weight-complex="normal" style:text-emphasize="none" style:font-relief="none" style:text-overline-style="none" style:text-overline-color="font-color"/>
    </style:style>
    <style:style style:name="P9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94"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90000009536743pt" fo:font-style="normal" fo:text-shadow="none" style:text-underline-style="none" fo:font-weight="normal" style:letter-kerning="true" style:font-name-asian="Microsoft YaHei" style:font-size-asian="7.90000009536743pt" style:font-style-asian="normal" style:font-weight-asian="normal" style:font-name-complex="Arial4" style:font-size-complex="7.90000009536743pt" style:font-style-complex="normal" style:font-weight-complex="normal" style:text-emphasize="none" style:font-relief="none" style:text-overline-style="none" style:text-overline-color="font-color"/>
    </style:style>
    <style:style style:name="P9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30000019073486pt" fo:font-style="normal" fo:text-shadow="none" style:text-underline-style="none" fo:font-weight="normal" style:letter-kerning="true" style:font-name-asian="Microsoft YaHei" style:font-size-asian="5.30000019073486pt" style:font-style-asian="normal" style:font-weight-asian="normal" style:font-name-complex="Arial4" style:font-size-complex="5.30000019073486pt" style:font-style-complex="normal" style:font-weight-complex="normal" style:text-emphasize="none" style:font-relief="none" style:text-overline-style="none" style:text-overline-color="font-color"/>
    </style:style>
    <style:style style:name="P96" style:family="paragraph">
      <style:paragraph-properties fo:margin-left="0cm" fo:margin-right="0cm" fo:margin-top="0cm" fo:margin-bottom="0cm" fo:line-height="100%" fo:text-indent="0cm"/>
    </style:style>
    <style:style style:name="P97"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8"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9"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8.19999980926514pt" fo:font-style="normal" fo:text-shadow="none" style:text-underline-style="none" fo:font-weight="normal" style:letter-kerning="true" style:font-name-asian="Microsoft YaHei" style:font-size-asian="8.19999980926514pt" style:font-style-asian="normal" style:font-weight-asian="normal" style:font-name-complex="Arial4" style:font-size-complex="8.19999980926514pt" style:font-style-complex="normal" style:font-weight-complex="normal" style:text-emphasize="none" style:font-relief="none" style:text-overline-style="none" style:text-overline-color="font-color"/>
    </style:style>
    <style:style style:name="P10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30000019073486pt" fo:font-style="normal" fo:text-shadow="none" style:text-underline-style="none" fo:font-weight="normal" style:letter-kerning="true" style:font-name-asian="Microsoft YaHei" style:font-size-asian="7.30000019073486pt" style:font-style-asian="normal" style:font-weight-asian="normal" style:font-name-complex="Arial4" style:font-size-complex="7.30000019073486pt" style:font-style-complex="normal" style:font-weight-complex="normal" style:text-emphasize="none" style:font-relief="none" style:text-overline-style="none" style:text-overline-color="font-color"/>
    </style:style>
    <style:style style:name="P102" style:family="paragraph">
      <loext:graphic-properties draw:fill="solid" draw:fill-color="#fffff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4.80000019073486pt" fo:font-style="normal" fo:text-shadow="none" style:text-underline-style="none" fo:font-weight="normal" style:letter-kerning="true" style:font-name-asian="Microsoft YaHei" style:font-size-asian="4.80000019073486pt" style:font-style-asian="normal" style:font-weight-asian="normal" style:font-name-complex="Arial4" style:font-size-complex="4.80000019073486pt" style:font-style-complex="normal" style:font-weight-complex="normal" style:text-emphasize="none" style:font-relief="none" style:text-overline-style="none" style:text-overline-color="font-color"/>
    </style:style>
    <style:style style:name="P104"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6.5pt" style:font-style-asian="normal" style:font-weight-asian="normal" style:font-name-complex="Arial4" style:font-size-complex="6.5pt" style:font-style-complex="normal" style:font-weight-complex="normal" style:text-emphasize="none" style:font-relief="none" style:text-overline-style="none" style:text-overline-color="font-color"/>
    </style:style>
    <style:style style:name="P106" style:family="paragraph">
      <style:paragraph-properties fo:margin-left="0cm" fo:margin-right="0cm" fo:margin-top="0cm" fo:margin-bottom="0cm" fo:line-height="100%" fo:text-indent="0cm" style:writing-mode="lr-tb"/>
    </style:style>
    <style:style style:name="P107"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8"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9"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0"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pt" fo:font-style="normal" fo:text-shadow="none" style:text-underline-style="none" fo:font-weight="normal" style:letter-kerning="true" style:font-name-asian="Microsoft YaHei" style:font-size-asian="7.5pt" style:font-style-asian="normal" style:font-weight-asian="normal" style:font-name-complex="Arial4" style:font-size-complex="7.5pt" style:font-style-complex="normal" style:font-weight-complex="normal" style:text-emphasize="none" style:font-relief="none" style:text-overline-style="none" style:text-overline-color="font-color"/>
    </style:style>
    <style:style style:name="P11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40000009536743pt" fo:font-style="normal" fo:text-shadow="none" style:text-underline-style="none" fo:font-weight="normal" style:letter-kerning="true" style:font-name-asian="Microsoft YaHei" style:font-size-asian="5.40000009536743pt" style:font-style-asian="normal" style:font-weight-asian="normal" style:font-name-complex="Arial4" style:font-size-complex="5.40000009536743pt" style:font-style-complex="normal" style:font-weight-complex="normal" style:text-emphasize="none" style:font-relief="none" style:text-overline-style="none" style:text-overline-color="font-color"/>
    </style:style>
    <style:style style:name="P113"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4"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1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9999990463257pt" fo:font-style="normal" fo:text-shadow="none" style:text-underline-style="none" fo:font-weight="normal" style:letter-kerning="true" style:font-name-asian="Microsoft YaHei" style:font-size-asian="7.59999990463257pt" style:font-style-asian="normal" style:font-weight-asian="normal" style:font-name-complex="Arial4" style:font-size-complex="7.59999990463257pt" style:font-style-complex="normal" style:font-weight-complex="normal" style:text-emphasize="none" style:font-relief="none" style:text-overline-style="none" style:text-overline-color="font-color"/>
    </style:style>
    <style:style style:name="P117" style:family="paragraph">
      <style:paragraph-properties fo:margin-left="0cm" fo:margin-right="0cm" fo:margin-top="0cm" fo:margin-bottom="0cm" fo:line-height="100%" fo:text-align="end" fo:text-indent="0cm" style:writing-mode="lr-tb"/>
    </style:style>
    <style:style style:name="P118"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11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2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2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09999990463257pt" fo:font-style="normal" fo:text-shadow="none" style:text-underline-style="none" fo:font-weight="normal" style:letter-kerning="true" style:font-name-asian="Microsoft YaHei" style:font-size-asian="5.09999990463257pt" style:font-style-asian="normal" style:font-weight-asian="normal" style:font-name-complex="Arial4" style:font-size-complex="5.09999990463257pt" style:font-style-complex="normal" style:font-weight-complex="normal" style:text-emphasize="none" style:font-relief="none" style:text-overline-style="none" style:text-overline-color="font-color"/>
    </style:style>
    <style:style style:name="P122"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23"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24"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pt" fo:font-style="normal" fo:text-shadow="none" style:text-underline-style="none" fo:font-weight="normal" style:letter-kerning="true" style:font-name-asian="Microsoft YaHei" style:font-size-asian="5pt" style:font-style-asian="normal" style:font-weight-asian="normal" style:font-name-complex="Arial4" style:font-size-complex="5pt" style:font-style-complex="normal" style:font-weight-complex="normal" style:text-emphasize="none" style:font-relief="none" style:text-overline-style="none" style:text-overline-color="font-color"/>
    </style:style>
    <style:style style:name="P125"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6" style:family="paragraph">
      <style:paragraph-properties fo:margin-left="0cm" fo:margin-right="0cm" fo:margin-top="0cm" fo:margin-bottom="0cm" fo:line-height="100%" fo:text-align="end" fo:text-indent="0cm"/>
    </style:style>
    <style:style style:name="P127"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69999980926514pt" fo:font-style="normal" fo:text-shadow="none" style:text-underline-style="none" fo:font-weight="normal" style:letter-kerning="true" style:font-name-asian="Microsoft YaHei" style:font-size-asian="7.69999980926514pt" style:font-style-asian="normal" style:font-weight-asian="normal" style:font-name-complex="Arial4" style:font-size-complex="7.69999980926514pt" style:font-style-complex="normal" style:font-weight-complex="normal" style:text-emphasize="none" style:font-relief="none" style:text-overline-style="none" style:text-overline-color="font-color"/>
    </style:style>
    <style:style style:name="P12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pt" fo:font-style="normal" fo:text-shadow="none" style:text-underline-style="none" fo:font-weight="normal" style:letter-kerning="true" style:font-name-asian="Microsoft YaHei" style:font-size-asian="7pt" style:font-style-asian="normal" style:font-weight-asian="normal" style:font-name-complex="Arial4" style:font-size-complex="7pt" style:font-style-complex="normal" style:font-weight-complex="normal" style:text-emphasize="none" style:font-relief="none" style:text-overline-style="none" style:text-overline-color="font-color"/>
    </style:style>
    <style:style style:name="P130" style:family="paragraph">
      <loext:graphic-properties draw:fill="solid" draw:fill-color="#adcda3"/>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1" style:family="paragraph">
      <loext:graphic-properties draw:fill="solid" draw:fill-color="#c9dec2"/>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2"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3"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4"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5"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6"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7"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b3dcc0"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3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ed1c24"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39"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40" style:family="paragraph">
      <loext:graphic-properties draw:fill="solid" draw:fill-color="#a5c8d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1"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pt" fo:font-style="normal" fo:text-shadow="none" style:text-underline-style="none" fo:font-weight="normal" style:letter-kerning="true" style:font-name-asian="Microsoft YaHei" style:font-size-asian="6pt" style:font-style-asian="normal" style:font-weight-asian="normal" style:font-name-complex="Arial4" style:font-size-complex="6pt" style:font-style-complex="normal" style:font-weight-complex="normal" style:text-emphasize="none" style:font-relief="none" style:text-overline-style="none" style:text-overline-color="font-color"/>
    </style:style>
    <style:style style:name="P143"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4" style:family="paragraph">
      <style:paragraph-properties fo:margin-left="0cm" fo:margin-right="0cm" fo:margin-top="0cm" fo:margin-bottom="0cm" fo:line-height="100%" fo:text-align="center" fo:text-indent="0cm" style:writing-mode="lr-tb"/>
    </style:style>
    <style:style style:name="P145" style:family="paragraph">
      <loext:graphic-properties draw:fill="none" draw:fill-color="#fffff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6" style:family="paragraph">
      <style:paragraph-properties fo:margin-left="0cm" fo:margin-right="0cm" fo:margin-top="0cm" fo:margin-bottom="0cm" fo:line-height="100%" fo:text-align="center" fo:text-indent="0cm"/>
    </style:style>
    <style:style style:name="P147"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fo:color="#66aea0" loext:opacity="10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8" style:family="paragraph">
      <loext:graphic-properties draw:fill="solid" draw:fill-color="#66aea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80000019073486pt" fo:font-style="normal" fo:text-shadow="none" style:text-underline-style="none" fo:font-weight="normal" style:letter-kerning="true" style:font-name-asian="Microsoft YaHei" style:font-size-asian="7.80000019073486pt" style:font-style-asian="normal" style:font-weight-asian="normal" style:font-name-complex="Arial4" style:font-size-complex="7.80000019073486pt" style:font-style-complex="normal" style:font-weight-complex="normal" style:text-emphasize="none" style:font-relief="none" style:text-overline-style="none" style:text-overline-color="font-color"/>
    </style:style>
    <style:style style:name="P150" style:family="paragraph">
      <loext:graphic-properties draw:fill="none" draw:fill-color="#ffffff"/>
      <style:paragraph-properties style:writing-mode="lr-tb"/>
      <style:text-properties fo:font-size="7pt" style:font-size-asian="7pt" style:font-size-complex="7pt"/>
    </style:style>
    <style:style style:name="P151"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P152" style:family="paragraph">
      <loext:graphic-properties draw:fill="solid" draw:fill-color="#003399"/>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53"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54" style:family="paragraph">
      <loext:graphic-properties draw:fill="solid" draw:fill-color="#6d6e7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1" style:family="text">
      <style:text-properties officeooo:rsid="002221e9"/>
    </style:style>
    <style:style style:name="T2" style:family="text">
      <style:text-properties officeooo:rsid="00244dfb"/>
    </style:style>
    <style:style style:name="T3" style:family="text">
      <style:text-properties officeooo:rsid="00278ee8"/>
    </style:style>
    <style:style style:name="T4" style:family="text">
      <style:text-properties officeooo:rsid="002afb2e"/>
    </style:style>
    <style:style style:name="T5" style:family="text">
      <style:text-properties officeooo:rsid="002ca9bf"/>
    </style:style>
    <style:style style:name="T6" style:family="text">
      <style:text-properties officeooo:rsid="002f7f7d"/>
    </style:style>
    <style:style style:name="T7" style:family="text">
      <style:text-properties fo:color="#000000" loext:opacity="100%" style:font-name="Calibri5" fo:font-size="11pt" fo:font-weight="bold" style:font-size-asian="11pt" style:font-weight-asian="bold" style:text-scale="100%"/>
    </style:style>
    <style:style style:name="T8" style:family="text">
      <style:text-properties fo:color="#000000" loext:opacity="100%" style:font-name="Calibri5" fo:font-size="11pt" fo:font-weight="bold" officeooo:rsid="00314589" style:font-size-asian="11pt" style:font-weight-asian="bold" style:text-scale="100%"/>
    </style:style>
    <style:style style:name="T9" style:family="text">
      <style:text-properties officeooo:rsid="00314589"/>
    </style:style>
    <style:style style:name="T10" style:family="text">
      <style:text-properties fo:font-weight="bold" style:font-weight-asian="bold" style:font-weight-complex="bold"/>
    </style:style>
    <style:style style:name="T11" style:family="text">
      <style:text-properties fo:font-weight="bold" officeooo:rsid="00314589" style:font-weight-asian="bold" style:font-weight-complex="bold"/>
    </style:style>
    <style:style style:name="T12" style:family="text">
      <style:text-properties officeooo:rsid="00330688"/>
    </style:style>
    <style:style style:name="T13" style:family="text">
      <style:text-properties style:font-name="Calibri4" officeooo:rsid="00330688" style:font-name-asian="Calibri4" style:font-name-complex="Calibri4"/>
    </style:style>
    <style:style style:name="T14" style:family="text">
      <style:text-properties officeooo:rsid="0039700e"/>
    </style:style>
    <style:style style:name="T15" style:family="text">
      <style:text-properties officeooo:rsid="003d5d27"/>
    </style:style>
    <style:style style:name="T16" style:family="text">
      <style:text-properties officeooo:rsid="003dab3a"/>
    </style:style>
    <style:style style:name="T17" style:family="text">
      <style:text-properties officeooo:rsid="00430c31"/>
    </style:style>
    <style:style style:name="T18" style:family="text">
      <style:text-properties fo:font-size="10pt" fo:language="en" fo:country="GB" style:font-size-asian="10pt" style:font-size-complex="10pt"/>
    </style:style>
    <style:style style:name="T19" style:family="text">
      <style:text-properties fo:font-size="10pt" fo:language="en" fo:country="GB" officeooo:rsid="008f454e" style:font-size-asian="10pt" style:font-size-complex="10pt"/>
    </style:style>
    <style:style style:name="T20" style:family="text">
      <style:text-properties fo:font-size="10pt" style:font-size-asian="10pt" style:font-size-complex="10pt"/>
    </style:style>
    <style:style style:name="T21" style:family="text">
      <style:text-properties fo:font-size="10pt" officeooo:rsid="008f454e" style:font-size-asian="10pt" style:font-size-complex="10pt"/>
    </style:style>
    <style:style style:name="T22" style:family="text">
      <style:text-properties fo:font-size="10pt" fo:language="el" fo:country="GR" style:font-size-asian="10pt" style:font-size-complex="10pt"/>
    </style:style>
    <style:style style:name="T23" style:family="text">
      <style:text-properties fo:font-size="10pt" fo:language="el" fo:country="GR" officeooo:rsid="008f454e" style:font-size-asian="10pt" style:font-size-complex="10pt"/>
    </style:style>
    <style:style style:name="T24" style:family="text">
      <style:text-properties fo:font-size="9pt" fo:language="en" fo:country="GB" style:font-size-asian="9pt" style:font-size-complex="9pt"/>
    </style:style>
    <style:style style:name="T25" style:family="text">
      <style:text-properties fo:font-size="9pt" fo:language="en" fo:country="GB" officeooo:rsid="0072664e" style:font-size-asian="9pt" style:font-size-complex="9pt"/>
    </style:style>
    <style:style style:name="T26" style:family="text">
      <style:text-properties fo:font-size="9pt" fo:language="en" fo:country="GB" officeooo:rsid="0023dbb9" style:font-size-asian="9pt" style:font-size-complex="9pt"/>
    </style:style>
    <style:style style:name="T27" style:family="text">
      <style:text-properties fo:font-size="9pt" fo:language="en" fo:country="GB" officeooo:rsid="0091e4f1" style:font-size-asian="9pt" style:font-size-complex="9pt"/>
    </style:style>
    <style:style style:name="T28" style:family="text">
      <style:text-properties fo:font-size="9pt" fo:language="en" fo:country="GB" officeooo:rsid="009b1774" style:font-size-asian="9pt" style:font-size-complex="9pt"/>
    </style:style>
    <style:style style:name="T29" style:family="text">
      <style:text-properties fo:font-size="9pt" fo:language="en" fo:country="GB" officeooo:rsid="00ab31f3" style:font-size-asian="9pt" style:font-size-complex="9pt"/>
    </style:style>
    <style:style style:name="T30" style:family="text">
      <style:text-properties fo:font-size="9pt" fo:language="en" fo:country="GB" officeooo:rsid="009b9fcc" style:font-size-asian="9pt" style:font-size-complex="9pt"/>
    </style:style>
    <style:style style:name="T31" style:family="text">
      <style:text-properties fo:font-size="9pt" fo:language="en" fo:country="GB" officeooo:rsid="00b3958c" style:font-size-asian="9pt" style:font-size-complex="9pt"/>
    </style:style>
    <style:style style:name="T32" style:family="text">
      <style:text-properties fo:font-size="9pt" fo:language="en" fo:country="GB" officeooo:rsid="00c2af9c" style:font-size-asian="9pt" style:font-size-complex="9pt"/>
    </style:style>
    <style:style style:name="T33" style:family="text">
      <style:text-properties fo:font-size="9pt" fo:language="en" fo:country="GB" fo:font-weight="bold" style:font-size-asian="9pt" style:font-weight-asian="bold" style:font-size-complex="9pt" style:font-weight-complex="bold"/>
    </style:style>
    <style:style style:name="T34" style:family="text">
      <style:text-properties fo:font-size="9pt" fo:language="en" fo:country="GB" fo:font-weight="bold" officeooo:rsid="0070cdc6" style:font-size-asian="9pt" style:font-weight-asian="bold" style:font-size-complex="9pt" style:font-weight-complex="bold"/>
    </style:style>
    <style:style style:name="T35" style:family="text">
      <style:text-properties fo:font-size="9pt" fo:language="en" fo:country="GB" fo:font-weight="bold" officeooo:rsid="0072664e" style:font-size-asian="9pt" style:font-weight-asian="bold" style:font-size-complex="9pt" style:font-weight-complex="bold"/>
    </style:style>
    <style:style style:name="T36" style:family="text">
      <style:text-properties fo:font-size="9pt" style:font-size-asian="9pt" style:font-size-complex="9pt"/>
    </style:style>
    <style:style style:name="T37" style:family="text">
      <style:text-properties fo:font-size="9pt" officeooo:rsid="0072664e" style:font-size-asian="9pt" style:font-size-complex="9pt"/>
    </style:style>
    <style:style style:name="T38" style:family="text">
      <style:text-properties fo:font-size="9pt" officeooo:rsid="00b3958c" style:font-size-asian="9pt" style:font-size-complex="9pt"/>
    </style:style>
    <style:style style:name="T39" style:family="text">
      <style:text-properties fo:font-size="9pt" officeooo:rsid="0023dbb9" style:font-size-asian="9pt" style:font-size-complex="9pt"/>
    </style:style>
    <style:style style:name="T40" style:family="text">
      <style:text-properties fo:font-size="9pt" officeooo:rsid="009b1774" style:font-size-asian="9pt" style:font-size-complex="9pt"/>
    </style:style>
    <style:style style:name="T41" style:family="text">
      <style:text-properties fo:font-size="9pt" officeooo:rsid="00ab31f3" style:font-size-asian="9pt" style:font-size-complex="9pt"/>
    </style:style>
    <style:style style:name="T42" style:family="text">
      <style:text-properties fo:font-size="9pt" officeooo:rsid="009b9fcc" style:font-size-asian="9pt" style:font-size-complex="9pt"/>
    </style:style>
    <style:style style:name="T43" style:family="text">
      <style:text-properties fo:font-size="9pt" officeooo:rsid="00c2af9c" style:font-size-asian="9pt" style:font-size-complex="9pt"/>
    </style:style>
    <style:style style:name="T44" style:family="text">
      <style:text-properties fo:font-size="9pt" officeooo:rsid="0091e4f1" style:font-size-asian="9pt" style:font-size-complex="9pt"/>
    </style:style>
    <style:style style:name="T45" style:family="text">
      <style:text-properties fo:font-size="9pt" fo:font-weight="bold" style:font-size-asian="9pt" style:font-weight-asian="bold" style:font-size-complex="9pt" style:font-weight-complex="bold"/>
    </style:style>
    <style:style style:name="T46" style:family="text">
      <style:text-properties fo:font-size="9pt" fo:font-weight="bold" officeooo:rsid="0070cdc6" style:font-size-asian="9pt" style:font-weight-asian="bold" style:font-size-complex="9pt" style:font-weight-complex="bold"/>
    </style:style>
    <style:style style:name="T47" style:family="text">
      <style:text-properties fo:font-size="9pt" fo:font-weight="bold" officeooo:rsid="0072664e" style:font-size-asian="9pt" style:font-weight-asian="bold" style:font-size-complex="9pt" style:font-weight-complex="bold"/>
    </style:style>
    <style:style style:name="T48" style:family="text">
      <style:text-properties fo:font-size="9pt" fo:language="el" fo:country="GR" style:font-size-asian="9pt" style:font-size-complex="9pt"/>
    </style:style>
    <style:style style:name="T49" style:family="text">
      <style:text-properties fo:font-size="9pt" fo:language="el" fo:country="GR" officeooo:rsid="0023dbb9" style:font-size-asian="9pt" style:font-size-complex="9pt"/>
    </style:style>
    <style:style style:name="T50" style:family="text">
      <style:text-properties fo:font-size="9pt" fo:language="el" fo:country="GR" officeooo:rsid="0072664e" style:font-size-asian="9pt" style:font-size-complex="9pt"/>
    </style:style>
    <style:style style:name="T51" style:family="text">
      <style:text-properties fo:font-size="9pt" fo:language="el" fo:country="GR" officeooo:rsid="009b9fcc" style:font-size-asian="9pt" style:font-size-complex="9pt"/>
    </style:style>
    <style:style style:name="T52" style:family="text">
      <style:text-properties fo:font-size="9pt" fo:language="el" fo:country="GR" officeooo:rsid="00ab31f3" style:font-size-asian="9pt" style:font-size-complex="9pt"/>
    </style:style>
    <style:style style:name="T53" style:family="text">
      <style:text-properties fo:font-size="9pt" fo:language="el" fo:country="GR" officeooo:rsid="00c2af9c" style:font-size-asian="9pt" style:font-size-complex="9pt"/>
    </style:style>
    <style:style style:name="T54" style:family="text">
      <style:text-properties fo:font-size="9pt" fo:language="el" fo:country="GR" officeooo:rsid="0091e4f1" style:font-size-asian="9pt" style:font-size-complex="9pt"/>
    </style:style>
    <style:style style:name="T55" style:family="text">
      <style:text-properties style:text-underline-style="solid" style:text-underline-width="auto" style:text-underline-color="font-color"/>
    </style:style>
    <style:style style:name="T56" style:family="text">
      <style:text-properties style:font-name="Calibri2" fo:font-size="9pt" fo:language="en" fo:country="GB" style:font-size-asian="9pt" style:font-size-complex="9pt"/>
    </style:style>
    <style:style style:name="T57" style:family="text">
      <style:text-properties style:font-name="Calibri2" fo:font-size="9pt" fo:language="en" fo:country="GB" officeooo:rsid="0023dbb9" style:font-size-asian="9pt" style:font-size-complex="9pt"/>
    </style:style>
    <style:style style:name="T58" style:family="text">
      <style:text-properties style:font-name="Calibri2" fo:font-size="9pt" fo:language="en" fo:country="GB" officeooo:rsid="00b13b9b" style:font-size-asian="9pt" style:font-size-complex="9pt"/>
    </style:style>
    <style:style style:name="T59" style:family="text">
      <style:text-properties style:font-name="Calibri2" fo:font-size="9pt" fo:language="en" fo:country="GB" officeooo:rsid="0091e4f1" style:font-size-asian="9pt" style:font-size-complex="9pt"/>
    </style:style>
    <style:style style:name="T60" style:family="text">
      <style:text-properties style:font-name="Calibri2" fo:font-size="9pt" fo:language="en" fo:country="GB" officeooo:rsid="009b1774" style:font-size-asian="9pt" style:font-size-complex="9pt"/>
    </style:style>
    <style:style style:name="T61" style:family="text">
      <style:text-properties style:font-name="Calibri2" fo:font-size="9pt" style:font-size-asian="9pt" style:font-size-complex="9pt"/>
    </style:style>
    <style:style style:name="T62" style:family="text">
      <style:text-properties style:font-name="Calibri2" fo:font-size="9pt" officeooo:rsid="0023dbb9" style:font-size-asian="9pt" style:font-size-complex="9pt"/>
    </style:style>
    <style:style style:name="T63" style:family="text">
      <style:text-properties style:font-name="Calibri2" fo:font-size="9pt" officeooo:rsid="00b13b9b" style:font-size-asian="9pt" style:font-size-complex="9pt"/>
    </style:style>
    <style:style style:name="T64" style:family="text">
      <style:text-properties style:font-name="Calibri2" fo:font-size="9pt" officeooo:rsid="0091e4f1" style:font-size-asian="9pt" style:font-size-complex="9pt"/>
    </style:style>
    <style:style style:name="T65" style:family="text">
      <style:text-properties style:font-name="Calibri2" fo:font-size="9pt" officeooo:rsid="009b1774" style:font-size-asian="9pt" style:font-size-complex="9pt"/>
    </style:style>
    <style:style style:name="T66" style:family="text">
      <style:text-properties style:font-name="Calibri2" fo:font-size="9pt" fo:language="el" fo:country="GR" style:font-size-asian="9pt" style:font-size-complex="9pt"/>
    </style:style>
    <style:style style:name="T67" style:family="text">
      <style:text-properties style:font-name="Calibri2" fo:font-size="9pt" fo:language="el" fo:country="GR" officeooo:rsid="0023dbb9" style:font-size-asian="9pt" style:font-size-complex="9pt"/>
    </style:style>
    <style:style style:name="T68" style:family="text">
      <style:text-properties style:font-name="Calibri2" fo:font-size="9pt" fo:language="el" fo:country="GR" officeooo:rsid="00b13b9b" style:font-size-asian="9pt" style:font-size-complex="9pt"/>
    </style:style>
    <style:style style:name="T69" style:family="text">
      <style:text-properties style:font-name="Calibri2" fo:font-size="9pt" fo:language="el" fo:country="GR" officeooo:rsid="0091e4f1" style:font-size-asian="9pt" style:font-size-complex="9pt"/>
    </style:style>
    <style:style style:name="T70" style:family="text">
      <style:text-properties style:font-name="Calibri2" fo:font-size="9pt" fo:language="el" fo:country="GR" officeooo:rsid="009b1774" style:font-size-asian="9pt" style:font-size-complex="9pt"/>
    </style:style>
    <style:style style:name="T71" style:family="text">
      <style:text-properties fo:language="el" fo:country="GR"/>
    </style:style>
    <style:style style:name="T72"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73"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74"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75"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76"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normal" style:font-name-complex="Calibri" style:font-size-complex="7.90000009536743pt" style:font-style-complex="normal" style:font-weight-complex="bold" style:text-emphasize="none" style:font-relief="none" style:text-overline-style="none" style:text-overline-color="font-color"/>
    </style:style>
    <style:style style:name="T77"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normal" style:letter-kerning="true" style:font-name-asian="Microsoft YaHei" style:font-size-asian="7.90000009536743pt" style:font-style-asian="normal" style:font-weight-asian="normal" style:font-name-complex="Calibri" style:font-size-complex="7.90000009536743pt" style:font-style-complex="normal" style:font-weight-complex="normal" style:text-emphasize="none" style:font-relief="none" style:text-overline-style="none" style:text-overline-color="font-color"/>
    </style:style>
    <style:style style:name="T78" style:family="text">
      <style:text-properties fo:font-variant="normal" fo:text-transform="none" fo:color="#000000" loext:opacity="100%" style:text-outline="false" style:text-line-through-style="none" style:text-line-through-type="none" style:font-name="Calibri" fo:font-size="7.90000009536743pt" fo:font-style="italic" fo:text-shadow="none" style:text-underline-style="none" fo:font-weight="normal" style:letter-kerning="true" style:font-name-asian="Microsoft YaHei" style:font-size-asian="7.90000009536743pt" style:font-style-asian="italic" style:font-weight-asian="normal" style:font-name-complex="Calibri" style:font-size-complex="7.90000009536743pt" style:font-style-complex="italic" style:font-weight-complex="normal" style:text-emphasize="none" style:font-relief="none" style:text-overline-style="none" style:text-overline-color="font-color"/>
    </style:style>
    <style:style style:name="T79" style:family="text">
      <style:text-properties fo:font-variant="normal" fo:text-transform="none" style:use-window-font-color="true" loext:opacity="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80" style:family="text">
      <style:text-properties fo:font-variant="normal" fo:text-transform="none" style:use-window-font-color="true" loext:opacity="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81"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bold" style:letter-kerning="true" style:font-name-asian="Microsoft YaHei" style:font-size-asian="8.19999980926514pt" style:font-style-asian="normal" style:font-weight-asian="bold" style:font-name-complex="Calibri" style:font-size-complex="8.19999980926514pt" style:font-style-complex="normal" style:font-weight-complex="bold" style:text-emphasize="none" style:font-relief="none" style:text-overline-style="none" style:text-overline-color="font-color"/>
    </style:style>
    <style:style style:name="T82"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83"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4"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normal" style:letter-kerning="true" style:font-name-asian="Microsoft YaHei" style:font-size-asian="7.30000019073486pt" style:font-style-asian="normal" style:font-weight-asian="normal" style:font-name-complex="Calibri" style:font-size-complex="7.30000019073486pt" style:font-style-complex="normal" style:font-weight-complex="normal" style:text-emphasize="none" style:font-relief="none" style:text-overline-style="none" style:text-overline-color="font-color"/>
    </style:style>
    <style:style style:name="T85" style:family="text">
      <style:text-properties fo:font-variant="normal" fo:text-transform="none" fo:color="#00826c" loext:opacity="100%" style:text-outline="false" style:text-line-through-style="none" style:text-line-through-type="none" style:font-name="Calibri" fo:font-size="6.5pt" fo:font-style="normal" fo:text-shadow="none" style:text-underline-style="none" fo:font-weight="bold" style:letter-kerning="true" style:font-name-asian="Microsoft YaHei" style:font-size-asian="6.5pt" style:font-style-asian="normal" style:font-weight-asian="bold" style:font-name-complex="Calibri" style:font-size-complex="6.5pt" style:font-style-complex="normal" style:font-weight-complex="bold" style:text-emphasize="none" style:font-relief="none" style:text-overline-style="none" style:text-overline-color="font-color"/>
    </style:style>
    <style:style style:name="T86" style:family="text">
      <style:text-properties fo:font-variant="normal" fo:text-transform="none" fo:color="#595959" loext:opacity="100%" style:text-outline="false" style:text-line-through-style="none" style:text-line-through-type="none" style:font-name="Calibri" fo:font-size="6.5pt" fo:font-style="normal" fo:text-shadow="none" style:text-underline-style="none" fo:font-weight="normal" style:letter-kerning="true" style:font-name-asian="Microsoft YaHei" style:font-size-asian="6.5pt" style:font-style-asian="normal" style:font-weight-asian="normal" style:font-name-complex="Calibri" style:font-size-complex="6.5pt" style:font-style-complex="normal" style:font-weight-complex="normal" style:text-emphasize="none" style:font-relief="none" style:text-overline-style="none" style:text-overline-color="font-color"/>
    </style:style>
    <style:style style:name="T87" style:family="text">
      <style:text-properties fo:font-variant="normal" fo:text-transform="none" fo:color="#3d3b3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8" style:family="text">
      <style:text-properties fo:font-variant="normal" fo:text-transform="none" fo:color="#3d3b3e"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89"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normal" style:letter-kerning="true" style:font-name-asian="Microsoft YaHei" style:font-size-asian="8.19999980926514pt" style:font-style-asian="normal" style:font-weight-asian="normal" style:font-name-complex="Calibri" style:font-size-complex="8.19999980926514pt" style:font-style-complex="normal" style:font-weight-complex="normal" style:text-emphasize="none" style:font-relief="none" style:text-overline-style="none" style:text-overline-color="font-color"/>
    </style:style>
    <style:style style:name="T90" style:family="text">
      <style:text-properties fo:font-variant="normal" fo:text-transform="none" fo:color="#00826c"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1" style:family="text">
      <style:text-properties fo:font-variant="normal" fo:text-transform="none" fo:color="#935a9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2" style:family="text">
      <style:text-properties fo:font-variant="normal" fo:text-transform="none" fo:color="#7f7f7f" loext:opacity="100%" style:text-outline="false" style:text-line-through-style="none" style:text-line-through-type="none" style:font-name="Calibri" fo:font-size="7.30000019073486pt" fo:font-style="italic" fo:text-shadow="none" style:text-underline-style="none" fo:font-weight="normal" style:letter-kerning="true" style:font-name-asian="Microsoft YaHei" style:font-size-asian="7.30000019073486pt" style:font-style-asian="italic" style:font-weight-asian="normal" style:font-name-complex="Calibri" style:font-size-complex="7.30000019073486pt" style:font-style-complex="italic" style:font-weight-complex="normal" style:text-emphasize="none" style:font-relief="none" style:text-overline-style="none" style:text-overline-color="font-color"/>
    </style:style>
    <style:style style:name="T93" style:family="text">
      <style:text-properties fo:font-variant="normal" fo:text-transform="none" fo:color="#f59795"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4" style:family="text">
      <style:text-properties fo:font-variant="normal" fo:text-transform="none" style:use-window-font-color="true" loext:opacity="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95" style:family="text">
      <style:text-properties fo:font-variant="normal" fo:text-transform="none" fo:color="#ffffff"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6" style:family="text">
      <style:text-properties fo:font-variant="normal" fo:text-transform="none" fo:color="#00000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7"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bold" style:letter-kerning="true" style:font-name-asian="Microsoft YaHei" style:font-size-asian="7.59999990463257pt" style:font-style-asian="normal" style:font-weight-asian="bold" style:font-name-complex="Calibri" style:font-size-complex="7.59999990463257pt" style:font-style-complex="normal" style:font-weight-complex="bold" style:text-emphasize="none" style:font-relief="none" style:text-overline-style="none" style:text-overline-color="font-color"/>
    </style:style>
    <style:style style:name="T98"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normal" style:letter-kerning="true" style:font-name-asian="Microsoft YaHei" style:font-size-asian="7.59999990463257pt" style:font-style-asian="normal" style:font-weight-asian="normal" style:font-name-complex="Calibri" style:font-size-complex="7.59999990463257pt" style:font-style-complex="normal" style:font-weight-complex="normal" style:text-emphasize="none" style:font-relief="none" style:text-overline-style="none" style:text-overline-color="font-color"/>
    </style:style>
    <style:style style:name="T99" style:family="text">
      <style:text-properties fo:font-variant="normal" fo:text-transform="none" fo:color="#00826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0" style:family="text">
      <style:text-properties fo:font-variant="normal" fo:text-transform="none" fo:color="#935a9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1" style:family="text">
      <style:text-properties fo:font-variant="normal" fo:text-transform="none" fo:color="#3d3b3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2"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03"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04"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105"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bold" style:font-name-complex="Calibri" style:font-size-complex="7.90000009536743pt" style:font-style-complex="normal" style:font-weight-complex="bold" style:text-emphasize="none" style:font-relief="none" style:text-overline-style="none" style:text-overline-color="font-color"/>
    </style:style>
    <style:style style:name="T106" style:family="text">
      <style:text-properties fo:font-variant="normal" fo:text-transform="none" fo:color="#00826c"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107"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108"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109"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normal" style:letter-kerning="true" style:font-name-asian="Microsoft YaHei" style:font-size-asian="7.5pt" style:font-style-asian="normal" style:font-weight-asian="normal" style:font-name-complex="Calibri" style:font-size-complex="7.5pt" style:font-style-complex="normal" style:font-weight-complex="normal" style:text-emphasize="none" style:font-relief="none" style:text-overline-style="none" style:text-overline-color="font-color"/>
    </style:style>
    <style:style style:name="T110"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111"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normal" style:letter-kerning="true" style:font-name-asian="Microsoft YaHei" style:font-size-asian="7.69999980926514pt" style:font-style-asian="normal" style:font-weight-asian="normal" style:font-name-complex="Calibri" style:font-size-complex="7.69999980926514pt" style:font-style-complex="normal" style:font-weight-complex="normal" style:text-emphasize="none" style:font-relief="none" style:text-overline-style="none" style:text-overline-color="font-color"/>
    </style:style>
    <style:style style:name="T112"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normal" style:letter-kerning="true" style:font-name-asian="Microsoft YaHei" style:font-size-asian="6.69999980926514pt" style:font-style-asian="normal" style:font-weight-asian="normal" style:font-name-complex="Calibri" style:font-size-complex="6.69999980926514pt" style:font-style-complex="normal" style:font-weight-complex="normal" style:text-emphasize="none" style:font-relief="none" style:text-overline-style="none" style:text-overline-color="font-color"/>
    </style:style>
    <style:style style:name="T113" style:family="text">
      <style:text-properties fo:font-variant="normal" fo:text-transform="none" fo:color="#ffffff"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114" style:family="text">
      <style:text-properties fo:font-variant="normal" fo:text-transform="none" fo:color="#2a2a2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5" style:family="text">
      <style:text-properties fo:font-variant="normal" fo:text-transform="none" fo:color="#00826c"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116" style:family="text">
      <style:text-properties fo:font-variant="normal" fo:text-transform="none" fo:color="#000000"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117"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normal" style:letter-kerning="true" style:font-name-asian="Microsoft YaHei" style:font-size-asian="7.09999990463257pt" style:font-style-asian="normal" style:font-weight-asian="normal" style:font-name-complex="Calibri" style:font-size-complex="7.09999990463257pt" style:font-style-complex="normal" style:font-weight-complex="normal" style:text-emphasize="none" style:font-relief="none" style:text-overline-style="none" style:text-overline-color="font-color"/>
    </style:style>
    <style:style style:name="T118" style:family="text">
      <style:text-properties fo:font-variant="normal" fo:text-transform="none" fo:color="#f59795"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9" style:family="text">
      <style:text-properties fo:font-variant="normal" fo:text-transform="none" fo:color="#b3dcc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20" style:family="text">
      <style:text-properties fo:font-variant="normal" fo:text-transform="none" fo:color="#ed1c24"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21" style:family="text">
      <style:text-properties fo:font-variant="normal" fo:text-transform="none" fo:color="#a5c8d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2"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normal" style:letter-kerning="true" style:font-name-asian="Microsoft YaHei" style:font-size-asian="7.80000019073486pt" style:font-style-asian="normal" style:font-weight-asian="normal" style:font-name-complex="Calibri" style:font-size-complex="7.80000019073486pt" style:font-style-complex="normal" style:font-weight-complex="normal" style:text-emphasize="none" style:font-relief="none" style:text-overline-style="none" style:text-overline-color="font-color"/>
    </style:style>
    <style:style style:name="T123"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bold" style:letter-kerning="true" style:font-name-asian="Microsoft YaHei" style:font-size-asian="7.80000019073486pt" style:font-style-asian="normal" style:font-weight-asian="bold" style:font-name-complex="Calibri" style:font-size-complex="7.80000019073486pt" style:font-style-complex="normal" style:font-weight-complex="bold" style:text-emphasize="none" style:font-relief="none" style:text-overline-style="none" style:text-overline-color="font-color"/>
    </style:style>
    <style:style style:name="T124" style:family="text">
      <style:text-properties fo:font-variant="normal" fo:text-transform="none" fo:color="#00000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5" style:family="text">
      <style:text-properties fo:font-variant="normal" fo:text-transform="none" fo:color="#935a9e"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6" style:family="text">
      <style:text-properties fo:font-variant="normal" fo:text-transform="none" fo:color="#00826c"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7" style:family="text">
      <style:text-properties fo:font-variant="normal" fo:text-transform="none" fo:color="#f59795"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8" style:family="text">
      <style:text-properties fo:font-variant="normal" fo:text-transform="none" fo:color="#66aea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9" style:family="text">
      <style:text-properties fo:font-variant="normal" fo:text-transform="none" fo:color="#ffffff"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30" style:family="text">
      <style:text-properties fo:font-size="7pt" style:font-size-asian="7pt" style:font-size-complex="7pt"/>
    </style:style>
    <style:style style:name="T131" style:family="text">
      <style:text-properties fo:font-variant="normal" fo:text-transform="none" fo:color="#6b6c6e" loext:opacity="10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fr1" style:family="graphic" style:parent-style-name="Frame">
      <style:graphic-properties style:run-through="foreground" style:wrap="none" style:vertical-pos="from-top" style:vertical-rel="paragraph" style:horizontal-pos="from-left" style:horizontal-rel="paragraph"/>
    </style:style>
    <style:style style:name="fr2" style:family="graphic" style:parent-style-name="Frame">
      <style:graphic-properties style:wrap="parallel" style:number-wrapped-paragraphs="no-limit" style:vertical-pos="from-top" style:vertical-rel="paragraph" style:horizontal-pos="from-left" style:horizontal-rel="paragraph"/>
    </style:style>
    <style:style style:name="fr3"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3"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4" style:family="graphic">
      <style:graphic-properties draw:stroke="solid" draw:stroke-dash="Dashed_20__28_var_29__20_4"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5"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5.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38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6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8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1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86cm" fo:min-width="15.03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1cm" fo:min-width="0.596cm" fo:padding-top="0cm" fo:padding-bottom="0cm" fo:padding-left="0cm" fo:padding-right="0cm" fo:wrap-option="wrap" draw:shadow="hidden" draw:shadow-offset-x="0.199cm" draw:shadow-offset-y="0.199cm" draw:shadow-color="#808080" style:run-through="foreground"/>
    </style:style>
    <style:style style:name="gr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draw:auto-grow-height="tru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style:run-through="foreground"/>
    </style:style>
    <style:style style:name="gr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55cm" fo:min-width="10.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1.2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7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2"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ffffff"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08cm" fo:min-width="0.538cm" fo:padding-top="0cm" fo:padding-bottom="0cm" fo:padding-left="0cm" fo:padding-right="0cm" fo:wrap-option="wrap" draw:shadow="hidden" draw:shadow-offset-x="0.199cm" draw:shadow-offset-y="0.199cm" draw:shadow-color="#808080" style:run-through="foreground"/>
    </style:style>
    <style:style style:name="gr34"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00826c"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5" style:family="graphic">
      <style:graphic-properties draw:stroke="solid" draw:stroke-dash="Dash_20_Dot_20_1" svg:stroke-width="0.014cm" svg:stroke-color="#d9d9d9"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4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4.6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1"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2"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3"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4"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1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26cm" fo:min-width="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707cm" fo:min-width="13.9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5cm" fo:min-width="0.743cm" fo:padding-top="0cm" fo:padding-bottom="0cm" fo:padding-left="0cm" fo:padding-right="0cm" fo:wrap-option="wrap" draw:shadow="hidden" draw:shadow-offset-x="0.199cm" draw:shadow-offset-y="0.199cm" draw:shadow-color="#808080" style:run-through="foreground"/>
    </style:style>
    <style:style style:name="gr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259cm" fo:padding-top="0cm" fo:padding-bottom="0cm" fo:padding-left="0cm" fo:padding-right="0cm" fo:wrap-option="wrap" draw:shadow="hidden" draw:shadow-offset-x="0.199cm" draw:shadow-offset-y="0.199cm" draw:shadow-color="#808080" style:run-through="foreground"/>
    </style:style>
    <style:style style:name="gr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534cm" fo:padding-top="0cm" fo:padding-bottom="0cm" fo:padding-left="0cm" fo:padding-right="0cm" fo:wrap-option="wrap" draw:shadow="hidden" draw:shadow-offset-x="0.199cm" draw:shadow-offset-y="0.199cm" draw:shadow-color="#808080" style:run-through="foreground"/>
    </style:style>
    <style:style style:name="gr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773cm" fo:padding-top="0cm" fo:padding-bottom="0cm" fo:padding-left="0cm" fo:padding-right="0cm" fo:wrap-option="wrap" draw:shadow="hidden" draw:shadow-offset-x="0.199cm" draw:shadow-offset-y="0.199cm" draw:shadow-color="#808080" style:run-through="foreground"/>
    </style:style>
    <style:style style:name="gr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3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8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53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8"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9"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0"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1"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style>
    <style:style style:name="gr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style>
    <style:style style:name="gr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5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5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34cm" fo:min-width="9.4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2"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3"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54cm" fo:padding-top="0cm" fo:padding-bottom="0cm" fo:padding-left="0cm" fo:padding-right="0cm" fo:wrap-option="wrap" draw:shadow="hidden" draw:shadow-offset-x="0.199cm" draw:shadow-offset-y="0.199cm" draw:shadow-color="#808080" style:run-through="foreground"/>
    </style:style>
    <style:style style:name="gr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style>
    <style:style style:name="gr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style>
    <style:style style:name="gr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8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2.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5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3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7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8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3.17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37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5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61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11.1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2.353cm" fo:padding-top="0cm" fo:padding-bottom="0cm" fo:padding-left="0cm" fo:padding-right="0cm" fo:wrap-option="wrap" draw:shadow="hidden" draw:shadow-offset-x="0.199cm" draw:shadow-offset-y="0.199cm" draw:shadow-color="#808080" style:run-through="foreground"/>
    </style:style>
    <style:style style:name="gr1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6cm" fo:min-width="0.743cm" fo:padding-top="0cm" fo:padding-bottom="0cm" fo:padding-left="0cm" fo:padding-right="0cm" fo:wrap-option="wrap" draw:shadow="hidden" draw:shadow-offset-x="0.199cm" draw:shadow-offset-y="0.199cm" draw:shadow-color="#808080" style:run-through="foreground"/>
    </style:style>
    <style:style style:name="gr1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style>
    <style:style style:name="gr1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6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1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9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9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7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77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5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9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1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51cm" fo:min-width="13.1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style>
    <style:style style:name="gr1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78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4cm" fo:min-width="0.743cm" fo:padding-top="0cm" fo:padding-bottom="0cm" fo:padding-left="0cm" fo:padding-right="0cm" fo:wrap-option="wrap" draw:shadow="hidden" draw:shadow-offset-x="0.199cm" draw:shadow-offset-y="0.199cm" draw:shadow-color="#808080" style:run-through="foreground"/>
    </style:style>
    <style:style style:name="gr1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33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1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0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1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6.1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3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4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7.8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7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7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6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8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039cm" fo:padding-top="0cm" fo:padding-bottom="0cm" fo:padding-left="0cm" fo:padding-right="0cm" fo:wrap-option="wrap" draw:shadow="hidden" draw:shadow-offset-x="0.199cm" draw:shadow-offset-y="0.199cm" draw:shadow-color="#808080" style:run-through="foreground"/>
    </style:style>
    <style:style style:name="gr1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17cm" fo:min-width="0.743cm" fo:padding-top="0cm" fo:padding-bottom="0cm" fo:padding-left="0cm" fo:padding-right="0cm" fo:wrap-option="wrap" draw:shadow="hidden" draw:shadow-offset-x="0.199cm" draw:shadow-offset-y="0.199cm" draw:shadow-color="#808080" style:run-through="foreground"/>
    </style:style>
    <style:style style:name="gr1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8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8.1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8" style:family="graphic">
      <style:graphic-properties draw:stroke="solid" draw:stroke-dash="Dash_20_Dot_20_1" svg:stroke-width="0.014cm" svg:stroke-color="#a6a6a6" draw:marker-start="" draw:marker-start-width="0.199cm" draw:marker-start-center="false" draw:marker-end="" draw:marker-end-width="0.199cm" draw:marker-end-center="false" draw:stroke-linejoin="round" svg:stroke-linecap="butt" draw:fill="solid" draw:fill-color="#adcda3"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8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5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8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9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30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5"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c9dec2"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3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0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1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935a9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19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8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3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9.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7.25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0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3.6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9.06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6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7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9.6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6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1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2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4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4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3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1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5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6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5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1.2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663cm" fo:padding-top="0cm" fo:padding-bottom="0cm" fo:padding-left="0cm" fo:padding-right="0cm" fo:wrap-option="wrap" draw:shadow="hidden" draw:shadow-offset-x="0.199cm" draw:shadow-offset-y="0.199cm" draw:shadow-color="#808080" style:run-through="foreground"/>
    </style:style>
    <style:style style:name="gr2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617cm" fo:padding-top="0cm" fo:padding-bottom="0cm" fo:padding-left="0cm" fo:padding-right="0cm" fo:wrap-option="wrap" draw:shadow="hidden" draw:shadow-offset-x="0.199cm" draw:shadow-offset-y="0.199cm" draw:shadow-color="#808080" style:run-through="foreground"/>
    </style:style>
    <style:style style:name="gr233"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4"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5"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6"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7"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a5c8d0"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3d3b3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39"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61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7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6cm" fo:padding-top="0cm" fo:padding-bottom="0cm" fo:padding-left="0cm" fo:padding-right="0cm" fo:wrap-option="wrap" draw:shadow="hidden" draw:shadow-offset-x="0.199cm" draw:shadow-offset-y="0.199cm" draw:shadow-color="#808080" style:run-through="foreground"/>
    </style:style>
    <style:style style:name="gr2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9cm" fo:padding-top="0cm" fo:padding-bottom="0cm" fo:padding-left="0cm" fo:padding-right="0cm" fo:wrap-option="wrap" draw:shadow="hidden" draw:shadow-offset-x="0.199cm" draw:shadow-offset-y="0.199cm" draw:shadow-color="#808080" style:run-through="foreground"/>
    </style:style>
    <style:style style:name="gr24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6cc7b6"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style>
    <style:style style:name="gr2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style>
    <style:style style:name="gr25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2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0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0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2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3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87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3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1.012cm" fo:min-width="15.6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1.083cm" fo:padding-top="0cm" fo:padding-bottom="0cm" fo:padding-left="0cm" fo:padding-right="0cm" fo:wrap-option="wrap" draw:shadow="hidden" draw:shadow-offset-x="0.199cm" draw:shadow-offset-y="0.199cm" draw:shadow-color="#808080" style:run-through="foreground"/>
    </style:style>
    <style:style style:name="gr2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0.51cm" fo:padding-top="0cm" fo:padding-bottom="0cm" fo:padding-left="0cm" fo:padding-right="0cm" fo:wrap-option="wrap" draw:shadow="hidden" draw:shadow-offset-x="0.199cm" draw:shadow-offset-y="0.199cm" draw:shadow-color="#808080" style:run-through="foreground"/>
    </style:style>
    <style:style style:name="gr27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6"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7"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8"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9"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style>
    <style:style style:name="gr2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68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0.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75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4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03cm" fo:min-width="10.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9" style:family="graphic">
      <style:graphic-properties draw:stroke="none" svg:stroke-color="#000000" draw:fill="none" draw:fill-color="#ffffff" fo:min-height="0.286cm" style:run-through="foreground"/>
      <style:paragraph-properties style:writing-mode="lr-tb"/>
    </style:style>
    <style:style style:name="gr290"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291" style:family="graphic">
      <style:graphic-properties draw:stroke="none" svg:stroke-width="0cm" svg:stroke-color="#3465a4" draw:marker-start="" draw:marker-start-width="0.199cm" draw:marker-start-center="false" draw:marker-end="" draw:marker-end-width="0.199cm" draw:marker-end-center="false" draw:fill="solid" draw:fill-color="#003399" draw:textarea-horizontal-align="justify" fo:padding-top="0.125cm" fo:padding-bottom="0.125cm" fo:padding-left="0.25cm" fo:padding-right="0.25cm" draw:shadow="hidden" draw:shadow-offset-x="0.199cm" draw:shadow-offset-y="0.199cm" draw:shadow-color="#808080" style:run-through="foreground"/>
    </style:style>
    <style:style style:name="gr292"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293" style:family="graphic">
      <style:graphic-properties draw:stroke="none" svg:stroke-width="0cm" svg:stroke-color="#3465a4" draw:marker-start="" draw:marker-start-width="0.199cm" draw:marker-start-center="false" draw:marker-end="" draw:marker-end-width="0.199cm" draw:marker-end-center="false" draw:fill="solid" draw:fill-color="#6d6e70" draw:textarea-horizontal-align="justify" fo:padding-top="0.125cm" fo:padding-bottom="0.125cm" fo:padding-left="0.25cm" fo:padding-right="0.25cm" draw:shadow="hidden" draw:shadow-offset-x="0.199cm" draw:shadow-offset-y="0.199cm" draw:shadow-color="#808080" style:run-through="foreground"/>
    </style:style>
    <number:number-style style:name="N0">
      <number:number number:min-integer-digits="1"/>
    </number:number-style>
    <number:number-style style:name="N1">
      <number:number number:decimal-places="0" number:min-decimal-places="0"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2"><draw:g text:anchor-type="paragraph" draw:z-index="0" draw:name="Forme1" draw:style-name="gr2"><draw:g draw:style-name="gr26"><draw:frame draw:style-name="gr290" draw:text-style-name="P151" svg:width="2.946cm" svg:height="1.876cm" svg:x="3.443cm" svg:y="0.551cm"><draw:text-box><text:p text:style-name="P91"><text:span text:style-name="T131">Ευρωπαϊκή Επιτροπή</text:span></text:p><text:p text:style-name="P91"><text:span text:style-name="T131"/></text:p></draw:text-box></draw:frame></draw:g><draw:g draw:style-name="gr26"><draw:polygon draw:style-name="gr291" draw:text-style-name="P152" svg:width="1.397cm" svg:height="0.819cm" svg:x="0.792cm" svg:y="0.605cm" svg:viewBox="0 0 1398 820" draw:points="1397,820 0,820 0,0 1397,0 1398,0 1398,820"><text:p/></draw:polygon><draw:polygon draw:style-name="gr292" draw:text-style-name="P153" svg:width="0.127cm" svg:height="0.111cm" svg:x="1.427cm" svg:y="0.688cm" svg:viewBox="0 0 128 112" draw:points="63,85 24,112 39,69 0,43 49,43 63,0 78,43 128,43 87,69 103,112"><text:p/></draw:polygon><draw:polygon draw:style-name="gr292" draw:text-style-name="P153" svg:width="0.127cm" svg:height="0.106cm" svg:x="1.427cm" svg:y="1.234cm" svg:viewBox="0 0 128 107" draw:points="63,82 24,107 39,66 0,40 49,40 63,0 77,40 128,40 87,66 103,107"><text:p/></draw:polygon><draw:polygon draw:style-name="gr292" draw:text-style-name="P153" svg:width="0.127cm" svg:height="0.107cm" svg:x="1.582cm" svg:y="1.197cm" svg:viewBox="0 0 128 108" draw:points="64,82 24,108 39,67 0,40 49,40 64,0 78,40 128,40 87,67 104,108"><text:p/></draw:polygon><draw:polygon draw:style-name="gr292" draw:text-style-name="P153" svg:width="0.127cm" svg:height="0.107cm" svg:x="1.582cm" svg:y="0.725cm" svg:viewBox="0 0 128 108" draw:points="64,83 24,108 39,67 0,41 49,41 64,0 78,41 128,41 87,67 104,108"><text:p/></draw:polygon><draw:polygon draw:style-name="gr292" draw:text-style-name="P153" svg:width="0.127cm" svg:height="0.107cm" svg:x="1.7cm" svg:y="0.823cm" svg:viewBox="0 0 128 108" draw:points="63,83 24,108 39,67 0,41 49,41 63,0 79,41 128,41 88,67 103,108"><text:p/></draw:polygon><draw:polygon draw:style-name="gr292" draw:text-style-name="P153" svg:width="0.127cm" svg:height="0.107cm" svg:x="1.7cm" svg:y="1.099cm" svg:viewBox="0 0 128 108" draw:points="63,83 24,108 39,67 0,40 49,40 63,0 79,40 128,40 88,67 103,108"><text:p/></draw:polygon><draw:polygon draw:style-name="gr292" draw:text-style-name="P153" svg:width="0.127cm" svg:height="0.107cm" svg:x="1.74cm" svg:y="0.958cm" svg:viewBox="0 0 128 108" draw:points="65,82 24,108 39,66 0,40 49,40 65,0 79,40 128,40 88,66 103,108"><text:p/></draw:polygon><draw:polygon draw:style-name="gr292" draw:text-style-name="P153" svg:width="0.127cm" svg:height="0.106cm" svg:x="1.27cm" svg:y="0.725cm" svg:viewBox="0 0 128 107" draw:points="65,82 26,107 41,66 0,40 50,40 65,0 79,40 128,40 88,66 103,107"><text:p/></draw:polygon><draw:polygon draw:style-name="gr292" draw:text-style-name="P153" svg:width="0.127cm" svg:height="0.106cm" svg:x="1.159cm" svg:y="0.824cm" svg:viewBox="0 0 128 107" draw:points="65,82 26,107 41,66 0,40 50,40 65,0 79,40 128,40 88,66 103,107"><text:p/></draw:polygon><draw:polygon draw:style-name="gr292" draw:text-style-name="P153" svg:width="0.127cm" svg:height="0.107cm" svg:x="1.12cm" svg:y="0.959cm" svg:viewBox="0 0 128 108" draw:points="65,81 24,108 41,66 0,40 50,40 65,0 79,40 128,40 88,66 103,108"><text:p/></draw:polygon><draw:polygon draw:style-name="gr292" draw:text-style-name="P153" svg:width="0.127cm" svg:height="0.107cm" svg:x="1.159cm" svg:y="1.099cm" svg:viewBox="0 0 128 108" draw:points="65,82 26,108 41,67 0,40 50,40 65,0 79,40 128,40 88,67 103,108"><text:p/></draw:polygon><draw:polygon draw:style-name="gr292" draw:text-style-name="P153" svg:width="0.127cm" svg:height="0.107cm" svg:x="1.275cm" svg:y="1.197cm" svg:viewBox="0 0 128 108" draw:points="64,83 26,108 41,67 0,40 50,40 64,0 79,40 128,40 88,67 103,108"><text:p/></draw:polygon><draw:path draw:style-name="gr293" draw:text-style-name="P154" svg:width="0.97cm" svg:height="0.718cm" svg:x="2.404cm" svg:y="0.018cm" svg:viewBox="0 0 971 719" svg:d="M0 0c0 0 287 402 340 475 52 74 113 132 325 172 213 39 306 58 306 58v14c0 0-135-25-309-59-173-34-245-46-325-142-65-81-337-441-337-441z"><text:p/></draw:path><draw:path draw:style-name="gr293" draw:text-style-name="P154" svg:width="0.97cm" svg:height="0.491cm" svg:x="2.404cm" svg:y="0.478cm" svg:viewBox="0 0 971 492" svg:d="M0 1c0 0 261 241 337 309 81 74 184 101 326 123 136 21 308 46 308 46v13c0 0-162-23-308-45-143-21-244-33-326-100-75-59-337-276-337-276v-71z"><text:p/></draw:path><draw:path draw:style-name="gr293" draw:text-style-name="P154" svg:width="0.97cm" svg:height="0.442cm" svg:x="2.404cm" svg:y="0.584cm" svg:viewBox="0 0 971 443" svg:d="M0 0c0 0 248 203 337 272 82 64 148 83 327 111s307 46 307 46v14c0 0-163-23-308-43-145-21-238-29-326-92-101-71-337-241-337-241z"><text:p/></draw:path><draw:path draw:style-name="gr293" draw:text-style-name="P154" svg:width="0.97cm" svg:height="0.386cm" svg:x="2.404cm" svg:y="0.702cm" svg:viewBox="0 0 971 387" svg:d="M0 0c0 0 283 198 337 233 53 34 124 75 328 101 202 26 306 38 306 38v15c0 0-184-23-306-37-123-13-217-19-327-83-107-63-338-205-338-205z"><text:p/></draw:path><draw:path draw:style-name="gr293" draw:text-style-name="P154" svg:width="0.97cm" svg:height="0.333cm" svg:x="2.404cm" svg:y="0.815cm" svg:viewBox="0 0 971 334" svg:d="M0 0c0 0 284 167 339 194 53 25 118 69 326 92 207 23 306 34 306 34v14c0 0-172-17-307-29-135-13-226-30-327-78-100-48-337-170-337-170z"><text:p/></draw:path><draw:path draw:style-name="gr293" draw:text-style-name="P154" svg:width="0.97cm" svg:height="0.278cm" svg:x="2.404cm" svg:y="0.923cm" svg:viewBox="0 0 971 279" svg:d="M0 0c0 0 251 120 337 158 96 42 177 62 327 77 145 16 307 31 307 31v13c0 0-149-13-307-27-158-13-212-19-327-63-101-41-337-137-337-137z"><text:p/></draw:path><draw:path draw:style-name="gr293" draw:text-style-name="P154" svg:width="0.97cm" svg:height="0.225cm" svg:x="2.404cm" svg:y="1.034cm" svg:viewBox="0 0 971 226" svg:d="M0 0c0 0 199 75 339 124 138 48 244 53 326 61 37 3 306 27 306 27v14c0 0-161-11-306-23-146-11-209-16-327-50-119-35-338-102-338-102z"><text:p/></draw:path><draw:path draw:style-name="gr293" draw:text-style-name="P154" svg:width="0.97cm" svg:height="0.168cm" svg:x="2.404cm" svg:y="1.15cm" svg:viewBox="0 0 971 169" svg:d="M0 0c0 0 201 55 338 86 138 33 263 46 327 49 63 4 306 21 306 21v13c0 0-139-8-307-19-136-8-246-17-327-33-89-17-337-69-337-69z"><text:p/></draw:path><draw:path draw:style-name="gr293" draw:text-style-name="P154" svg:width="0.97cm" svg:height="0.114cm" svg:x="2.404cm" svg:y="1.263cm" svg:viewBox="0 0 971 115" svg:d="M0 0c0 0 165 25 338 52 131 18 308 30 326 31 19 1 307 17 307 17v15c0 0-185-9-307-15-126-7-255-13-327-19-162-15-337-35-337-35z"><text:p/></draw:path><draw:path draw:style-name="gr293" draw:text-style-name="P154" svg:width="0.97cm" svg:height="0.043cm" svg:x="2.404cm" svg:y="1.378cm" svg:viewBox="0 0 971 44" svg:d="M0 0c0 0 259 8 338 10 80 2 633 22 633 22v12h-971z"><text:p/></draw:path><draw:path draw:style-name="gr293" draw:text-style-name="P154" svg:width="0.97cm" svg:height="0.659cm" svg:x="2.404cm" svg:y="0.134cm" svg:viewBox="0 0 971 660" svg:d="M664 594c-234-44-289-120-327-167-40-47-337-427-337-427v70c12 14 266 321 337 402 81 91 208 112 327 134 120 22 307 54 307 54v-12c0 0-247-43-307-54z"><text:p/></draw:path><draw:path draw:style-name="gr293" draw:text-style-name="P154" svg:width="0.97cm" svg:height="0.609cm" svg:x="2.404cm" svg:y="0.239cm" svg:viewBox="0 0 971 610" svg:d="M664 547c-193-33-272-86-327-151-57-64-337-396-337-396v82c12 11 267 287 337 355 80 80 192 101 327 124 136 21 307 49 307 49v-11c0 0-195-32-307-52z"><text:p/></draw:path><draw:path draw:style-name="gr293" draw:text-style-name="P154" svg:width="0.97cm" svg:height="0.55cm" svg:x="2.404cm" svg:y="0.36cm" svg:viewBox="0 0 971 551" svg:d="M664 489c-201-34-241-62-327-143-54-52-325-334-337-346v76c0 0 254 238 337 308 108 92 209 99 327 118 119 19 307 49 307 49v-13c0 0-227-35-307-48z"><text:p/></draw:path><draw:path draw:style-name="gr293" draw:text-style-name="P154" svg:width="1.603cm" svg:height="0.482cm" svg:x="0.132cm" svg:y="0.127cm" svg:viewBox="0 0 1604 483" svg:d="M0 483c0 0 662-62 849-84 293-36 534-75 755-374 0 0 0-17 0-25-135 182-323 307-581 342-253 36-1023 87-1023 87z"><text:p/></draw:path><draw:path draw:style-name="gr293" draw:text-style-name="P154" svg:width="1.603cm" svg:height="0.515cm" svg:x="0.132cm" svg:y="0.018cm" svg:viewBox="0 0 1604 516" svg:d="M0 516c0 0 614-67 817-92 321-39 546-75 787-402 0 0 0-14 0-22-147 198-332 327-613 366-276 38-991 94-991 94z"><text:p/></draw:path><draw:polygon draw:style-name="gr293" draw:text-style-name="P154" svg:width="0.627cm" svg:height="0.043cm" svg:x="0.132cm" svg:y="1.378cm" svg:viewBox="0 0 628 44" draw:points="0,0 628,0 628,44 0,44"><text:p/></draw:polygon><draw:path draw:style-name="gr293" draw:text-style-name="P154" svg:width="0.113cm" svg:height="0.107cm" svg:x="1.621cm" svg:y="0.466cm" svg:viewBox="0 0 114 108" svg:d="M114 31c0 0 0-26 0-31-29 39-69 76-114 108h45c25-23 48-48 69-77z"><text:p/></draw:path><draw:path draw:style-name="gr293" draw:text-style-name="P154" svg:width="0.299cm" svg:height="0.22cm" svg:x="1.436cm" svg:y="0.352cm" svg:viewBox="0 0 300 221" svg:d="M300 28c0 0 0-22 0-28-72 96-178 171-300 221h72c84-42 161-103 228-193z"><text:p/></draw:path><draw:path draw:style-name="gr293" draw:text-style-name="P154" svg:width="0.802cm" svg:height="0.336cm" svg:x="0.932cm" svg:y="0.238cm" svg:viewBox="0 0 803 337" svg:d="M803 27c0 0 0-20 0-27-124 165-315 279-552 312-55 7-147 16-251 25l287-1c190-37 367-109 515-309z"><text:p/></draw:path><draw:path draw:style-name="gr293" draw:text-style-name="P154" svg:width="0.627cm" svg:height="0.048cm" svg:x="0.132cm" svg:y="1.307cm" svg:viewBox="0 0 628 49" svg:d="M628 0c-321 1-628 3-628 3v46c0 0 322-3 628-5z"><text:p/></draw:path><draw:path draw:style-name="gr293" draw:text-style-name="P154" svg:width="0.627cm" svg:height="0.051cm" svg:x="0.132cm" svg:y="1.227cm" svg:viewBox="0 0 628 52" svg:d="M628 0c-318 4-628 6-628 6v46c0 0 325-3 628-8z"><text:p/></draw:path><draw:path draw:style-name="gr293" draw:text-style-name="P154" svg:width="0.627cm" svg:height="0.056cm" svg:x="0.132cm" svg:y="1.15cm" svg:viewBox="0 0 628 57" svg:d="M628 0c-316 4-628 9-628 9v48c0 0 329-6 628-13z"><text:p/></draw:path><draw:path draw:style-name="gr293" draw:text-style-name="P154" svg:width="0.627cm" svg:height="0.059cm" svg:x="0.132cm" svg:y="1.071cm" svg:viewBox="0 0 628 60" svg:d="M628 0c-315 6-628 12-628 12v48c0 0 332-8 628-16z"><text:p/></draw:path><draw:path draw:style-name="gr293" draw:text-style-name="P154" svg:width="0.627cm" svg:height="0.065cm" svg:x="0.132cm" svg:y="0.993cm" svg:viewBox="0 0 628 66" svg:d="M628 0c-311 9-628 17-628 17v49c0 0 337-11 628-22z"><text:p/></draw:path><draw:path draw:style-name="gr293" draw:text-style-name="P154" svg:width="0.627cm" svg:height="0.069cm" svg:x="0.132cm" svg:y="0.913cm" svg:viewBox="0 0 628 70" svg:d="M628 0c-309 11-628 20-628 20v50c0 0 340-12 628-26z"><text:p/></draw:path><draw:path draw:style-name="gr293" draw:text-style-name="P154" svg:width="0.627cm" svg:height="0.075cm" svg:x="0.132cm" svg:y="0.836cm" svg:viewBox="0 0 628 76" svg:d="M628 0c-308 13-628 24-628 24v52c0 0 345-16 628-32z"><text:p/></draw:path><draw:path draw:style-name="gr293" draw:text-style-name="P154" svg:width="0.627cm" svg:height="0.081cm" svg:x="0.132cm" svg:y="0.755cm" svg:viewBox="0 0 628 82" svg:d="M628 0c-304 16-628 29-628 29v53c0 0 349-20 628-38z"><text:p/></draw:path><draw:path draw:style-name="gr293" draw:text-style-name="P154" svg:width="0.627cm" svg:height="0.087cm" svg:x="0.132cm" svg:y="0.673cm" svg:viewBox="0 0 628 88" svg:d="M628 0c-302 20-628 36-628 36v52c0 0 354-24 628-45z"><text:p/></draw:path><draw:path draw:style-name="gr293" draw:text-style-name="P154" svg:width="0.627cm" svg:height="0.093cm" svg:x="0.132cm" svg:y="0.592cm" svg:viewBox="0 0 628 94" svg:d="M628 0c-299 21-628 41-628 41v53c0 0 359-28 628-52z"><text:p/></draw:path><draw:polygon draw:style-name="gr291" draw:text-style-name="P152" svg:width="0.08cm" svg:height="0.819cm" svg:x="6.156cm" svg:y="0.605cm" svg:viewBox="0 0 81 820" draw:points="81,0 0,0 0,820 81,820"><text:p/></draw:polygon></draw:g></draw:g>ΦΩΤΙΣΤΙΚΟ ΕΥΡΩΒΑΡΟΜΕΤΡΟ 584</text:p>
      <text:p text:style-name="P23"/>
      <text:p text:style-name="P48">Προκλήσεις και προτεραιότητες της ΕΕ</text:p>
      <text:p text:style-name="P23"/>
      <text:p text:style-name="P49">ΕΚΘΕΣΗ EUROBAROMETER </text:p>
      <text:p text:style-name="P49">Ιούνιος 2026</text:p>
      <text:p text:style-name="P23"><draw:frame draw:style-name="fr5" draw:name="Image2" text:anchor-type="char" svg:width="17cm" svg:height="16.282cm" draw:z-index="26"><draw:image xlink:href="Pictures/100000000000070B000006BF1EE861B6B21CD2BA.png" xlink:type="simple" xlink:show="embed" xlink:actuate="onLoad" draw:mime-type="image/png"/></draw:frame><draw:frame draw:style-name="fr4" draw:name="Image1" text:anchor-type="char" svg:x="13.958cm" svg:y="12.788cm" svg:width="2.909cm" svg:height="3.374cm" draw:z-index="27"><draw:image xlink:href="Pictures/1000000100000096000000AE53CA125BD1F23B14.png" xlink:type="simple" xlink:show="embed" xlink:actuate="onLoad" draw:mime-type="image/png"/></draw:frame></text:p>
      <text:p text:style-name="P24">Έρευνα που διεξήχθη από τη Δημοσκόπηση κατόπιν αιτήματος της Γενικής Διεύθυνσης Επικοινωνίας (Μονάδα «Δημόσια Γνώμη και Συμμετοχή των Πολιτών» της ΓΔ COMM) </text:p>
      <text:p text:style-name="P23">Το παρόν έγγραφο δεν εκφράζει την άποψη της Ευρωπαϊκής Επιτροπής. Οι ερμηνείες και οι απόψεις που περιέχονται σε αυτό είναι αποκλειστικά εκείνες των συγγραφέων. </text:p>
      <table:table table:name="Tableau1" table:style-name="Tableau1">
        <table:table-column table:style-name="Tableau1.A"/>
        <table:table-column table:style-name="Tableau1.B"/>
        <table:table-row>
          <table:table-cell table:style-name="Tableau1.A1" office:value-type="string">
            <text:p text:style-name="P61">Τίτλος του έργου </text:p>
          </table:table-cell>
          <table:table-cell table:style-name="Tableau1.A1" office:value-type="string">
            <text:p text:style-name="P67">Έκτακτο Ευρωβαρόμετρο 584 – Προκλήσεις και προτεραιότητες της ΕΕ </text:p>
          </table:table-cell>
        </table:table-row>
        <table:table-row>
          <table:table-cell table:style-name="Tableau1.A1" office:value-type="string">
            <text:p text:style-name="P87"/>
          </table:table-cell>
          <table:table-cell table:style-name="Tableau1.A1" office:value-type="string">
            <text:p text:style-name="P67">Έκθεση </text:p>
          </table:table-cell>
        </table:table-row>
        <table:table-row>
          <table:table-cell table:style-name="Tableau1.A1" office:value-type="string">
            <text:p text:style-name="P87"/>
          </table:table-cell>
          <table:table-cell table:style-name="Tableau1.A1" office:value-type="string">
            <text:p text:style-name="P67">EL </text:p>
          </table:table-cell>
        </table:table-row>
        <table:table-row>
          <table:table-cell table:style-name="Tableau1.A1" office:value-type="string">
            <text:p text:style-name="P61">Αριθμός καταλόγου </text:p>
          </table:table-cell>
          <table:table-cell table:style-name="Tableau1.A1" office:value-type="string">
            <text:p text:style-name="P67">NA-01-26-031-EL-Ν </text:p>
          </table:table-cell>
        </table:table-row>
        <table:table-row>
          <table:table-cell table:style-name="Tableau1.A1" office:value-type="string">
            <text:p text:style-name="P61">ISBN </text:p>
          </table:table-cell>
          <table:table-cell table:style-name="Tableau1.A1" office:value-type="string">
            <text:p text:style-name="P67">978-92-68-41278-7 </text:p>
          </table:table-cell>
        </table:table-row>
        <table:table-row>
          <table:table-cell table:style-name="Tableau1.A1" office:value-type="string">
            <text:p text:style-name="P87"/>
          </table:table-cell>
          <table:table-cell table:style-name="Tableau1.A1" office:value-type="string">
            <text:p text:style-name="P67">doi: 10.2775/2560997 </text:p>
          </table:table-cell>
        </table:table-row>
        <table:table-row>
          <table:table-cell table:style-name="Tableau1.A1" office:value-type="string">
            <text:p text:style-name="P87"/>
          </table:table-cell>
          <table:table-cell table:style-name="Tableau1.A1" office:value-type="string">
            <text:p text:style-name="P87"/>
          </table:table-cell>
        </table:table-row>
        <table:table-row>
          <table:table-cell table:style-name="Tableau1.A1" office:value-type="string">
            <text:p text:style-name="P61">© Ευρωπαϊκή Ένωση, 2026 </text:p>
          </table:table-cell>
          <table:table-cell table:style-name="Tableau1.A1" office:value-type="string">
            <text:p text:style-name="P63"/>
          </table:table-cell>
        </table:table-row>
        <table:table-row>
          <table:table-cell table:style-name="Tableau1.A1" office:value-type="string">
            <text:p text:style-name="P63"/>
          </table:table-cell>
          <table:table-cell table:style-name="Tableau1.A1" office:value-type="string">
            <text:p text:style-name="P1"><text:a xlink:type="simple" xlink:href="https://europa.eu/eurobarometer" text:style-name="Internet_20_link" text:visited-style-name="Visited_20_Internet_20_Link"><text:span text:style-name="T71">https://europa.eu/eurobarometer</text:span></text:a><text:span text:style-name="T71"> </text:span></text:p>
          </table:table-cell>
        </table:table-row>
      </table:table>
      <text:p text:style-name="P21"/>
      <text:p text:style-name="P6"><draw:frame draw:style-name="fr3" draw:name="Image42" text:anchor-type="paragraph" svg:x="7.332cm" svg:y="0cm" svg:width="10.112cm" svg:height="2.582cm" draw:z-index="31"><draw:image xlink:href="Pictures/10000000000008A5000002A5C2F3B746F47CE0CF.png" xlink:type="simple" xlink:show="embed" xlink:actuate="onLoad" draw:mime-type="image/png"/></draw:frame><draw:frame text:anchor-type="paragraph" draw:z-index="32" draw:name="Forme86" draw:style-name="gr1" draw:text-style-name="P88" svg:width="5.158cm" svg:height="2.899cm" svg:x="1.191cm" svg:y="-0.425cm"><draw:image xlink:href="Pictures/10000001000001A20000010D054676CE5C0DECD7.png" xlink:type="simple" xlink:show="embed" xlink:actuate="onLoad" draw:mime-type="image/png"><text:p/></draw:image></draw:frame><text:span text:style-name="T22">Έγγραφο που εκπόνησε ο Pierre Dieumegard για την</text:span><text:span text:style-name="T71"> </text:span><text:a xlink:type="simple" xlink:href="https://europokune.eu/" text:style-name="Internet_20_link" text:visited-style-name="Visited_20_Internet_20_Link"><text:span text:style-name="T71">Europokune</text:span></text:a><text:span text:style-name="T23">- Europe Together- και</text:span><text:span text:style-name="T71"> </text:span><text:a xlink:type="simple" xlink:href="https://e-d-e.org/" text:style-name="Internet_20_link" text:visited-style-name="Visited_20_Internet_20_Link"><text:span text:style-name="T71">την Europe Democracy Esperanto.</text:span></text:a></text:p>
      <text:p text:style-name="P26"><text:span text:style-name="T20">Σκοπός</text:span><text:span text:style-name="T36"> αυτού του «προσωρινού» εγγράφου είναι να</text:span> <text:span text:style-name="T37">επιτρέψει</text:span><text:span text:style-name="T36"> σε περισσότερους ανθρώπους στην Ευρωπαϊκή Ένωση να λάβουν γνώση των εγγράφων που παράγονται από την Ευρωπαϊκή Ένωση (και χρηματοδοτούνται από τους φόρους τους).</text:span></text:p>
      <text:p text:style-name="P26"><text:span text:style-name="T46">Εάν</text:span><text:span text:style-name="T45"> δεν υπάρχουν μεταφράσεις,</text:span> <text:span text:style-name="T45">οι </text:span><text:span text:style-name="T47">πολίτες</text:span><text:span text:style-name="T45"> αποκλείονται από τη συζήτηση.</text:span></text:p>
      <text:p text:style-name="P6"><text:span text:style-name="T48">Αυτό</text:span><text:span text:style-name="T71"> </text:span><text:span text:style-name="T49">το docum</text:span><text:span text:style-name="T67"> ent «</text:span><text:span text:style-name="T68">E</text:span><text:span text:style-name="T66"> urobaromete</text:span><text:span text:style-name="T69"> r»</text:span><text:span text:style-name="T71"> </text:span><text:a xlink:type="simple" xlink:href="https://europa.eu/eurobarometer/surveys/detail/3677" text:style-name="Internet_20_link" text:visited-style-name="Visited_20_Internet_20_Link"><text:span text:style-name="T50">υπήρχε</text:span><text:span text:style-name="T71"> </text:span><text:span text:style-name="T70">μόνο</text:span><text:span text:style-name="T48"> στα</text:span><text:span text:style-name="T71"> </text:span><text:span text:style-name="T48">αγγλικά,</text:span></text:a><text:span text:style-name="T71"> </text:span><text:span text:style-name="T51">σε</text:span><text:span text:style-name="T71"> </text:span><text:span text:style-name="T52">αρχείο pdf.</text:span><text:span text:style-name="T48"> </text:span><text:span text:style-name="T52">Από το αρχικό</text:span><text:span text:style-name="T52"> αρχείο, </text:span><text:span text:style-name="T50">δημιουργήσαμε</text:span><text:span text:style-name="T71"> </text:span><text:span text:style-name="T52">ένα αρχείο odt,</text:span><text:span text:style-name="T71"> </text:span><text:span text:style-name="T48">που προετοιμάστηκε από το λογισμικό Libre Office,</text:span><text:span text:style-name="T71"> </text:span><text:span text:style-name="T49">για αυτόματη μετάφραση σε άλλες γλώσσες. </text:span><text:span text:style-name="T53">Τα αποτελέσματα είναι</text:span><text:span text:style-name="T71"> </text:span><text:span text:style-name="T54">πλέον</text:span><text:span text:style-name="T71"> </text:span><text:a xlink:type="simple" xlink:href="https://europokune.eu/article57/ebfl584_defiprior" text:style-name="Internet_20_link" text:visited-style-name="Visited_20_Internet_20_Link"><text:span text:style-name="T48">διαθέσιμα σε όλες τις επίσημες γλώσσες</text:span></text:a><text:span text:style-name="T53">.</text:span></text:p>
      <text:p text:style-name="P50"/>
      <text:p text:style-name="P51">Είναι επιθυμητό η διοίκηση της ΕΕ να αναλάβει τη μετάφραση σημαντικών εγγράφων. Τα «σημαντικά έγγραφα» δεν είναι μόνο νομοθετικές και κανονιστικές διατάξεις, αλλά και <text:span text:style-name="T55">οι σημαντικές πληροφορίες που απαιτούνται για τη λήψη τεκμηριωμένων αποφάσεων από κοινού.</text:span></text:p>
      <text:p text:style-name="P50">Προκειμένου να συζητήσουμε από κοινού το κοινό μας μέλλον και να επιτρέψουμε αξιόπιστες μεταφράσεις, η διεθνής γλώσσα Εσπεράντο θα ήταν πολύ χρήσιμη λόγω της απλότητας, της κανονικότητας και της ακρίβειάς της.</text:p>
      <text:p text:style-name="P15">Επικοινωνήστε μαζί μας:</text:p>
      <text:p text:style-name="P4"><text:a xlink:type="simple" xlink:href="https://europokune.eu/static6/kontaktu-nin" text:style-name="Internet_20_link" text:visited-style-name="Visited_20_Internet_20_Link"><text:span text:style-name="T71">Kontaktu nin-Ek ! Europo kune!</text:span></text:a><text:span text:style-name="T22"> </text:span></text:p>
      <text:p text:style-name="P5"><text:a xlink:type="simple" xlink:href="https://e-d-e.org/-Kontakti-EDE" text:style-name="Internet_20_link" text:visited-style-name="Visited_20_Internet_20_Link"><text:span text:style-name="T22">https://e-d-e.org/-Kontakti-EDE</text:span></text:a></text:p>
      <text:p text:style-name="P27"/>
      <text:table-of-content text:style-name="Sect1" text:protected="true" text:name="Table des matières1">
        <text:table-of-content-source text:outline-level="10">
          <text:index-title-template text:style-name="Contents_20_Heading">Πίνακας περιεχομένων</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Πίνακας περιεχομένων</text:p>
          </text:index-title>
          <text:p text:style-name="P2"><text:a xlink:type="simple" xlink:href="#__RefHeading___Toc4046_3967327191" text:style-name="Index_20_Link" text:visited-style-name="Index_20_Link">Εισαγωγή<text:tab/>4</text:a></text:p>
          <text:p text:style-name="P2"><text:a xlink:type="simple" xlink:href="#__RefHeading___Toc4048_3967327191" text:style-name="Index_20_Link" text:visited-style-name="Index_20_Link">Βασικά πορίσματα<text:tab/>6</text:a></text:p>
          <text:p text:style-name="P2"><text:a xlink:type="simple" xlink:href="#__RefHeading___Toc4050_3967327191" text:style-name="Index_20_Link" text:visited-style-name="Index_20_Link">1. Έκθεση και κίνδυνοι που αντιμετωπίζουν τα παιδιά στα μέσα κοινωνικής δικτύωσης<text:tab/>8</text:a></text:p>
          <text:p text:style-name="P3"><text:a xlink:type="simple" xlink:href="#__RefHeading___Toc4052_3967327191" text:style-name="Index_20_Link" text:visited-style-name="Index_20_Link">1.1 Έκθεση και απαντήσεις σε ψευδείς και παραπλανητικές πληροφορίες στο διαδίκτυο<text:tab/>8</text:a></text:p>
          <text:p text:style-name="P3"><text:a xlink:type="simple" xlink:href="#__RefHeading___Toc4054_3967327191" text:style-name="Index_20_Link" text:visited-style-name="Index_20_Link">1.2 Οι κίνδυνοι που αντιμετωπίζουν τα παιδιά στο διαδίκτυο και η προστασία τους<text:tab/>12</text:a></text:p>
          <text:p text:style-name="P2"><text:a xlink:type="simple" xlink:href="#__RefHeading___Toc4056_3967327191" text:style-name="Index_20_Link" text:visited-style-name="Index_20_Link">2. Αντιλήψεις για τη δημοκρατία και το κράτος δικαίου<text:tab/>17</text:a></text:p>
          <text:p text:style-name="P3"><text:a xlink:type="simple" xlink:href="#__RefHeading___Toc4058_3967327191" text:style-name="Index_20_Link" text:visited-style-name="Index_20_Link">2.1 Προσδιορισμός των πυλώνων της δημοκρατίας<text:tab/>17</text:a></text:p>
          <text:p text:style-name="P3"><text:a xlink:type="simple" xlink:href="#__RefHeading___Toc4060_3967327191" text:style-name="Index_20_Link" text:visited-style-name="Index_20_Link">2.2 Μικτή ικανοποίηση από το κράτος δικαίου σε εθνικό και ενωσιακό επίπεδο<text:tab/>20</text:a></text:p>
          <text:p text:style-name="P3"><text:a xlink:type="simple" xlink:href="#__RefHeading___Toc4062_3967327191" text:style-name="Index_20_Link" text:visited-style-name="Index_20_Link">2.3 Σκεπτικισμός σχετικά με τη δράση των πολιτών για την άσκηση επιρροής στη διαδικασία λήψης αποφάσεων της ΕΕ<text:tab/>24</text:a></text:p>
          <text:p text:style-name="P2"><text:a xlink:type="simple" xlink:href="#__RefHeading___Toc4064_3967327191" text:style-name="Index_20_Link" text:visited-style-name="Index_20_Link">3. Η ενεργειακή κρίση<text:tab/>27</text:a></text:p>
          <text:p text:style-name="P3"><text:a xlink:type="simple" xlink:href="#__RefHeading___Toc4066_3967327191" text:style-name="Index_20_Link" text:visited-style-name="Index_20_Link">3.1 Ανανεώσιμες πηγές ενέργειας, το κύριο μέτρο για την απομάκρυνση από τα ορυκτά καύσιμα<text:tab/>27</text:a></text:p>
          <text:p text:style-name="P3"><text:a xlink:type="simple" xlink:href="#__RefHeading___Toc4068_3967327191" text:style-name="Index_20_Link" text:visited-style-name="Index_20_Link">3.2 Αύξηση των τιμών της ενέργειας: μείωση της κατανάλωσης και όχι διαρθρωτικές αλλαγές<text:tab/>29</text:a></text:p>
          <text:p text:style-name="P2"><text:a xlink:type="simple" xlink:href="#__RefHeading___Toc4070_3967327191" text:style-name="Index_20_Link" text:visited-style-name="Index_20_Link">4. Αντίληψη της εμπορικής πολιτικής και της οικονομικής κυριαρχίας<text:tab/>31</text:a></text:p>
          <text:p text:style-name="P3"><text:a xlink:type="simple" xlink:href="#__RefHeading___Toc4072_3967327191" text:style-name="Index_20_Link" text:visited-style-name="Index_20_Link">4.1 Συνεργασία στις εμπορικές διαπραγματεύσεις<text:tab/>31</text:a></text:p>
          <text:p text:style-name="P3"><text:a xlink:type="simple" xlink:href="#__RefHeading___Toc4074_3967327191" text:style-name="Index_20_Link" text:visited-style-name="Index_20_Link">4.2 Διαφοροποίηση των εμπορικών σχέσεων<text:tab/>33</text:a></text:p>
          <text:p text:style-name="P2"><text:a xlink:type="simple" xlink:href="#__RefHeading___Toc4076_3967327191" text:style-name="Index_20_Link" text:visited-style-name="Index_20_Link">5. Αντιλήψεις για τις κορυφαίες προκλήσεις της ΕΕ<text:tab/>35</text:a></text:p>
          <text:p text:style-name="P3"><text:a xlink:type="simple" xlink:href="#__RefHeading___Toc4078_3967327191" text:style-name="Index_20_Link" text:visited-style-name="Index_20_Link">5.1 Οι αντιλήψεις των Ευρωπαίων για τις κύριες προκλήσεις της ΕΕ<text:tab/>35</text:a></text:p>
          <text:p text:style-name="P3"><text:a xlink:type="simple" xlink:href="#__RefHeading___Toc4080_3967327191" text:style-name="Index_20_Link" text:visited-style-name="Index_20_Link">5.2 Προτεραιότητες που αναμένουν οι Ευρωπαίοι από την ΕΕ<text:tab/>39</text:a></text:p>
          <text:p text:style-name="P2"><text:a xlink:type="simple" xlink:href="#__RefHeading___Toc4082_3967327191" text:style-name="Index_20_Link" text:visited-style-name="Index_20_Link">6. Ασφάλεια και άμυνα της ΕΕ<text:tab/>42</text:a></text:p>
          <text:p text:style-name="P3"><text:a xlink:type="simple" xlink:href="#__RefHeading___Toc4084_3967327191" text:style-name="Index_20_Link" text:visited-style-name="Index_20_Link">6.1 Αντιληπτή απειλή για την εθνική ασφάλεια και στήριξη της αμυντικής αυτονομίας της ΕΕ<text:tab/>42</text:a></text:p>
          <text:p text:style-name="P3"><text:a xlink:type="simple" xlink:href="#__RefHeading___Toc4086_3967327191" text:style-name="Index_20_Link" text:visited-style-name="Index_20_Link">6.2 Εμπιστοσύνη στην ΕΕ για την ενίσχυση της ασφάλειας και της άμυνας<text:tab/>45</text:a></text:p>
          <text:p text:style-name="P2"><text:a xlink:type="simple" xlink:href="#__RefHeading___Toc4088_3967327191" text:style-name="Index_20_Link" text:visited-style-name="Index_20_Link">7. Τεχνικές προδιαγραφές<text:tab/>48</text:a></text:p>
          <text:p text:style-name="P2"><text:a xlink:type="simple" xlink:href="#__RefHeading___Toc4090_3967327191" text:style-name="Index_20_Link" text:visited-style-name="Index_20_Link">8. Εστιονάριος<text:tab/>50</text:a></text:p>
        </text:index-body>
      </text:table-of-content>
      <text:p text:style-name="P28"/>
      <text:p text:style-name="P28"/>
      <text:section text:style-name="Sect2" text:name="Section1">
        <text:h text:style-name="P7" text:outline-level="1"><text:bookmark-start text:name="__RefHeading___Toc4046_3967327191"/>Εισαγωγή<text:bookmark-end text:name="__RefHeading___Toc4046_3967327191"/></text:h>
        <text:p text:style-name="P28">Η Ευρωπαϊκή Ένωση διανύει μια περίοδο σημαντικής πολιτικής, οικονομικής και κοινωνικής αβεβαιότητας. Τα ζητήματα ασφάλειας και άμυνας, η στρατηγική αυτονομία, οι ενεργειακές πιέσεις, η ανταγωνιστικότητα, η δημοκρατική ανθεκτικότητα και η παραπληροφόρηση έχουν αποκτήσει κεντρικό ρόλο στον δημόσιο διάλογο για το μέλλον της ΕΕ. Το πλαίσιο αυτό αντικατοπτρίζεται στα πρόσφατα στοιχεία του Ευρωβαρόμετρου: Το 68 % των Ευρωπαίων συμφωνεί ότι η ασφάλεια της χώρας τους απειλείται στο τρέχον διεθνές πλαίσιο, μια αντίληψη που είναι κοινή σε όλα τα κράτη μέλη.<text:note text:id="ftn1" text:note-class="footnote"><text:note-citation>1</text:note-citation><text:note-body><text:p text:style-name="Footnote"><text:span text:style-name="T71">Έκτακτο Ευρωβαρόμετρο 574, Η Ευρωπαϊκή Ένωση στον τομέα της άμυνας και του διαστήματος, Ευρωπαϊκή Επιτροπή, ΓΔ DEFIS, Ιανουάριος 2026, </text:span><text:a xlink:type="simple" xlink:href="https://europa.eu/eurobarometer/surveys/detail/3652" text:style-name="Internet_20_link" text:visited-style-name="Visited_20_Internet_20_Link"><text:span text:style-name="T71">Η Ευρωπαϊκή Ένωση στον τομέα της άμυνας και του διαστήματος - Έρευνα του Ευρωβαρόμετρου</text:span></text:a><text:span text:style-name="T71"> </text:span></text:p></text:note-body></text:note> Στο πλαίσιο αυτό, οι αντιλήψεις των πολιτών αποτελούν σημαντική ένδειξη του τρόπου με τον οποίο ο ρόλος, τα δυνατά σημεία και τα τρωτά σημεία της ΕΕ γίνονται κατανοητά σε όλα τα κράτη μέλη. Σε προηγούμενο έκτακτο Ευρωβαρόμετρο, το οποίο δημοσιεύτηκε τον Σεπτέμβριο του 2025, διερευνήθηκαν ήδη οι απόψεις των πολιτών σχετικά με το μέλλον της Ευρωπαϊκής Ένωσης, συμπεριλαμβανομένου του επιπέδου αισιοδοξίας τους, της αξιολόγησής τους όσον αφορά τα κύρια πλεονεκτήματα και τις προκλήσεις της ΕΕ, καθώς και των προσδοκιών τους σχετικά με τις βασικές προτεραιότητες πολιτικής. Τα αποτελέσματά της υπογράμμισαν τη συνεχιζόμενη σημασία αυτών των θεμάτων και επιβεβαίωσαν την ανάγκη παρακολούθησης του τρόπου με τον οποίο εξελίσσεται η κοινή γνώμη σε ένα ταχέως μεταβαλλόμενο περιβάλλον. </text:p>
        <text:p text:style-name="P28">Ως εκ τούτου, η Ευρωπαϊκή Επιτροπή δρομολογεί νέο Έκτακτο Ευρωβαρόμετρο για την επικαιροποίηση και την εμβάθυνση των διαθέσιμων στοιχείων σχετικά με τις απόψεις των πολιτών όσον αφορά τις προκλήσεις και τις προτεραιότητες που αντιμετωπίζει η Ευρωπαϊκή Ένωση το 2026. Η έρευνα θα μετρήσει τον τρόπο με τον οποίο οι πολίτες σε ολόκληρη την ΕΕ των 27 αντιλαμβάνονται τα κύρια ζητήματα που αντιμετωπίζει η Ένωση, τους τομείς στους οποίους πιστεύουν ότι θα πρέπει να δοθεί προτεραιότητα, καθώς και τον τρόπο με τον οποίο βλέπουν την ευρύτερη κατεύθυνση της ΕΕ ως απάντηση στις τρέχουσες και αναδυόμενες πιέσεις. Θα διατηρήσει επίσης περιορισμένο αριθμό δεικτών τάσεων από το προηγούμενο κύμα, επιτρέποντας την αξιολόγηση των αλλαγών με την πάροδο του χρόνου σε επιλεγμένα βασικά θέματα, όπως η αισιοδοξία για το μέλλον της ΕΕ, τα αντιληπτά πλεονεκτήματα και οι προκλήσεις, οι προτεραιότητες πολιτικής, η δημοκρατία, η οικονομική εμπιστοσύνη και η ασφάλεια. Παράλληλα, το ερωτηματολόγιο θα εξετάσει ζητήματα που είναι ιδιαίτερα σημαντικά για το τρέχον θεματολόγιο, συμπεριλαμβανομένης της άμυνας, της στρατηγικής αυτονομίας, της θέσης της ΕΕ στον κόσμο, της ενεργειακής κρίσης, της καινοτομίας, της απλούστευσης και της παραπληροφόρησης. Τα αποτελέσματα θα παράσχουν έγκαιρα και συγκρίσιμα στοιχεία για τη στήριξη των στρατηγικών δραστηριοτήτων προβληματισμού και επικοινωνίας της Επιτροπής πριν από την ομιλία για την κατάσταση της Ένωσης τον Σεπτέμβριο του 2026. </text:p>
        <text:p text:style-name="P28">Εξ ονόματος της Ευρωπαϊκής Επιτροπής, Γενική Διεύθυνση Επικοινωνίας (Μονάδα «Δημόσια γνώμη και συμμετοχή των πολιτών» της ΓΔ COMM), η Δημοσκόπηση πήρε συνέντευξη από τον γενικό πληθυσμό ηλικίας 15 ετών και άνω και στα 27 κράτη μέλη της Ευρωπαϊκής Ένωσης (ΕΕ). </text:p>
        <text:p text:style-name="P28">Από τις 19 έως τις 24 Ιουνίου 2026, πραγματοποιήθηκαν 25 904 συνεντεύξεις με τη χρήση CAWI (Computer Assisted Web Interviewing) με περίπου 1 000 συνεντεύξεις σε μεγαλύτερες χώρες και 500 συνεντεύξεις σε μικρότερες χώρες (LU, CY, MT). </text:p>
        <text:p text:style-name="P28"/>
        <text:p text:style-name="P8">Σημειώσεις</text:p>
        <text:p text:style-name="P58"><text:span text:style-name="T13">▪ Σταθμίζονται </text:span>τα στοιχεία της έρευνας </text:p>
        <text:p text:style-name="P58">▪ Τα αποτελέσματα της έρευνας υπόκεινται σε ανοχές δειγματοληψίας, πράγμα που σημαίνει ότι δεν είναι όλες οι εμφανείς διαφορές μεταξύ χωρών ή ομάδων στατιστικά σημαντικές. </text:p>
        <text:p text:style-name="P58">▪ Όταν οι ερωτηθέντες μπορούν να επιλέξουν περισσότερες από μία απαντήσεις, το άθροισμα των ποσοστών απάντησης μπορεί να υπερβαίνει το 100 %. </text:p>
        <text:p text:style-name="P58">▪ Στην παρούσα έκθεση, οι χώρες αναφέρονται με την επίσημη συντομογραφία τους όπως αναφέρεται παρακάτω</text:p>
        <text:p text:style-name="P28"><draw:frame draw:style-name="fr2" draw:name="Cadre1" text:anchor-type="paragraph" svg:x="0.189cm" svg:y="0.623cm" svg:width="17.066cm" draw:z-index="1"><draw:text-box fo:min-height="2.182cm"><table:table table:name="Tableau2" table:style-name="Tableau2"><table:table-column table:style-name="Tableau2.A"/><table:table-column table:style-name="Tableau2.B"/><table:table-column table:style-name="Tableau2.C"/><table:table-column table:style-name="Tableau2.D"/><table:table-column table:style-name="Tableau2.E"/><table:table-column table:style-name="Tableau2.F"/><table:table-row table:style-name="Tableau2.1"><table:table-cell table:style-name="Tableau2.A1" office:value-type="string"><text:p text:style-name="P60">ΒΕ</text:p></table:table-cell><table:table-cell table:style-name="Tableau2.A1" office:value-type="string"><text:p text:style-name="P60">Βέλγιο</text:p></table:table-cell><table:table-cell table:style-name="Tableau2.A1" office:value-type="string"><text:p text:style-name="P60">ΓΑ</text:p></table:table-cell><table:table-cell table:style-name="Tableau2.A1" office:value-type="string"><text:p text:style-name="P60">Γαλλία</text:p></table:table-cell><table:table-cell table:style-name="Tableau2.A1" office:value-type="string"><text:p text:style-name="P60">ΚΧ</text:p></table:table-cell><table:table-cell table:style-name="Tableau2.A1" office:value-type="string"><text:p text:style-name="P60">Κάτω Χώρες</text:p></table:table-cell></table:table-row><table:table-row table:style-name="Tableau2.1"><table:table-cell table:style-name="Tableau2.A1" office:value-type="string"><text:p text:style-name="P60">ΒΛ</text:p></table:table-cell><table:table-cell table:style-name="Tableau2.A1" office:value-type="string"><text:p text:style-name="P60">Βουλγαρία</text:p></table:table-cell><table:table-cell table:style-name="Tableau2.A1" office:value-type="string"><text:p text:style-name="P60">ΥΕ</text:p></table:table-cell><table:table-cell table:style-name="Tableau2.A1" office:value-type="string"><text:p text:style-name="P60">Κροατία</text:p></table:table-cell><table:table-cell table:style-name="Tableau2.A1" office:value-type="string"><text:p text:style-name="P60">ΑΥ</text:p></table:table-cell><table:table-cell table:style-name="Tableau2.A1" office:value-type="string"><text:p text:style-name="P60">Αυστρία</text:p></table:table-cell></table:table-row><table:table-row table:style-name="Tableau2.1"><table:table-cell table:style-name="Tableau2.A1" office:value-type="string"><text:p text:style-name="P60">ΤΣ</text:p></table:table-cell><table:table-cell table:style-name="Tableau2.A1" office:value-type="string"><text:p text:style-name="P60">Τσεχία</text:p></table:table-cell><table:table-cell table:style-name="Tableau2.A1" office:value-type="string"><text:p text:style-name="P60">ΙΤ</text:p></table:table-cell><table:table-cell table:style-name="Tableau2.A1" office:value-type="string"><text:p text:style-name="P60">Ιταλία</text:p></table:table-cell><table:table-cell table:style-name="Tableau2.A1" office:value-type="string"><text:p text:style-name="P60">ΠΛ</text:p></table:table-cell><table:table-cell table:style-name="Tableau2.A1" office:value-type="string"><text:p text:style-name="P60">Πολωνία</text:p></table:table-cell></table:table-row><table:table-row table:style-name="Tableau2.1"><table:table-cell table:style-name="Tableau2.A1" office:value-type="string"><text:p text:style-name="P60">ΔΑ</text:p></table:table-cell><table:table-cell table:style-name="Tableau2.A1" office:value-type="string"><text:p text:style-name="P60">Δανία</text:p></table:table-cell><table:table-cell table:style-name="Tableau2.A1" office:value-type="string"><text:p text:style-name="P60">ΚΥ</text:p></table:table-cell><table:table-cell table:style-name="Tableau2.A1" office:value-type="string"><text:p text:style-name="P60">Κυπριακή Δημοκρατία*</text:p></table:table-cell><table:table-cell table:style-name="Tableau2.A1" office:value-type="string"><text:p text:style-name="P60">ΠΡ</text:p></table:table-cell><table:table-cell table:style-name="Tableau2.A1" office:value-type="string"><text:p text:style-name="P60">Πορτογαλία</text:p></table:table-cell></table:table-row><table:table-row table:style-name="Tableau2.1"><table:table-cell table:style-name="Tableau2.A1" office:value-type="string"><text:p text:style-name="P60">ΓΕ</text:p></table:table-cell><table:table-cell table:style-name="Tableau2.A1" office:value-type="string"><text:p text:style-name="P60">Γερμανία</text:p></table:table-cell><table:table-cell table:style-name="Tableau2.A1" office:value-type="string"><text:p text:style-name="P60">ΛΕ</text:p></table:table-cell><table:table-cell table:style-name="Tableau2.A1" office:value-type="string"><text:p text:style-name="P60">Λετονία</text:p></table:table-cell><table:table-cell table:style-name="Tableau2.A1" office:value-type="string"><text:p text:style-name="P60">ΡΜ</text:p></table:table-cell><table:table-cell table:style-name="Tableau2.A1" office:value-type="string"><text:p text:style-name="P60">Ρουμανία</text:p></table:table-cell></table:table-row><table:table-row table:style-name="Tableau2.1"><table:table-cell table:style-name="Tableau2.A1" office:value-type="string"><text:p text:style-name="P60">ΕΣ</text:p></table:table-cell><table:table-cell table:style-name="Tableau2.A1" office:value-type="string"><text:p text:style-name="P60">Εσθονία</text:p></table:table-cell><table:table-cell table:style-name="Tableau2.A1" office:value-type="string"><text:p text:style-name="P60">ΛΙ</text:p></table:table-cell><table:table-cell table:style-name="Tableau2.A1" office:value-type="string"><text:p text:style-name="P60">Λιθουανία</text:p></table:table-cell><table:table-cell table:style-name="Tableau2.A1" office:value-type="string"><text:p text:style-name="P60">Σλ</text:p></table:table-cell><table:table-cell table:style-name="Tableau2.A1" office:value-type="string"><text:p text:style-name="P60">Σλοβενία</text:p></table:table-cell></table:table-row><table:table-row table:style-name="Tableau2.1"><table:table-cell table:style-name="Tableau2.A1" office:value-type="string"><text:p text:style-name="P60">ΙΡ</text:p></table:table-cell><table:table-cell table:style-name="Tableau2.A1" office:value-type="string"><text:p text:style-name="P60">Ιρλανδία</text:p></table:table-cell><table:table-cell table:style-name="Tableau2.A1" office:value-type="string"><text:p text:style-name="P60">ΛΞ</text:p></table:table-cell><table:table-cell table:style-name="Tableau2.A1" office:value-type="string"><text:p text:style-name="P60">Λουξεμβούργο</text:p></table:table-cell><table:table-cell table:style-name="Tableau2.A1" office:value-type="string"><text:p text:style-name="P60">ΣΚ</text:p></table:table-cell><table:table-cell table:style-name="Tableau2.A1" office:value-type="string"><text:p text:style-name="P60">Σλοβακία</text:p></table:table-cell></table:table-row><table:table-row table:style-name="Tableau2.1"><table:table-cell table:style-name="Tableau2.A1" office:value-type="string"><text:p text:style-name="P60">ΕΛ</text:p></table:table-cell><table:table-cell table:style-name="Tableau2.A1" office:value-type="string"><text:p text:style-name="P60">Ελλάδα</text:p></table:table-cell><table:table-cell table:style-name="Tableau2.A1" office:value-type="string"><text:p text:style-name="P60">ΟΥ</text:p></table:table-cell><table:table-cell table:style-name="Tableau2.A1" office:value-type="string"><text:p text:style-name="P60">Ουγγαρία</text:p></table:table-cell><table:table-cell table:style-name="Tableau2.A1" office:value-type="string"><text:p text:style-name="P60">Fl</text:p></table:table-cell><table:table-cell table:style-name="Tableau2.A1" office:value-type="string"><text:p text:style-name="P60">Φινλανδία</text:p></table:table-cell></table:table-row><table:table-row table:style-name="Tableau2.1"><table:table-cell table:style-name="Tableau2.A1" office:value-type="string"><text:p text:style-name="P60">ΙΣ</text:p></table:table-cell><table:table-cell table:style-name="Tableau2.A1" office:value-type="string"><text:p text:style-name="P60">Ισπανία</text:p></table:table-cell><table:table-cell table:style-name="Tableau2.A1" office:value-type="string"><text:p text:style-name="P60">ΜΑ</text:p></table:table-cell><table:table-cell table:style-name="Tableau2.A1" office:value-type="string"><text:p text:style-name="P60">Μάλτα</text:p></table:table-cell><table:table-cell table:style-name="Tableau2.A1" office:value-type="string"><text:p text:style-name="P60">ΣΔ</text:p></table:table-cell><table:table-cell table:style-name="Tableau2.A1" office:value-type="string"><text:p text:style-name="P60">Σουηδία</text:p></table:table-cell></table:table-row><table:table-row table:style-name="Tableau2.1"><table:table-cell table:style-name="Tableau2.A1" table:number-columns-spanned="6" office:value-type="string"><text:p text:style-name="P60">*Η Κύπρος στο σύνολό της είναι ένα από τα 27 κράτη μέλη της ΕΕ. Για πρακτικούς λόγους, οι συνεντεύξεις πραγματοποιήθηκαν μόνο στο τμήμα της χώρας που ελέγχεται από την κυβέρνηση της Κυπριακής Δημοκρατίας. </text:p></table:table-cell><table:covered-table-cell/><table:covered-table-cell/><table:covered-table-cell/><table:covered-table-cell/><table:covered-table-cell/></table:table-row></table:table><text:p text:style-name="P13"/></draw:text-box></draw:frame></text:p>
        <text:p text:style-name="P28"/>
        <text:h text:style-name="P7" text:outline-level="1"><text:bookmark-start text:name="__RefHeading___Toc4048_3967327191"/>Βασικά πορίσματα <text:bookmark-end text:name="__RefHeading___Toc4048_3967327191"/></text:h>
        <text:p text:style-name="P52">Έκθεση και κίνδυνοι που αντιμετωπίζουν τα παιδιά στα μέσα κοινωνικής δικτύωσης </text:p>
        <text:p text:style-name="P59">• το 58 % των Ευρωπαίων αντιμετώπισαν περιεχόμενο για το οποίο δεν ήταν βέβαιοι ότι ήταν αξιόπιστο τις τελευταίες επτά ημέρες, και το 57 % αντιμετώπισαν περιεχόμενο για το οποίο πίστευαν ότι ήταν ψευδές ή παραπλανητικό. Το 42% πιστεύουν ότι συνάντησαν περιεχόμενο που μπορεί να αποτελεί μέρος μιας ξένης προσπάθειας να επηρεάσουν τη γνώμη τους, ποσοστό που αυξάνεται σε 55% στην Εσθονία και 54% στη Λετονία, έναντι 35% στις Κάτω Χώρες και το Βέλγιο. </text:p>
        <text:p text:style-name="P59">• Όταν έρχονται αντιμέτωποι με ύποπτο περιεχόμενο, οι Ευρωπαίοι είναι σχεδόν εξίσου διχασμένοι μεταξύ του ελέγχου του σε σχέση με άλλες πηγές (33%) και της απλής παράβλεψής του (32%). Μόνο το 15% το αναφέρει στην πλατφόρμα, το 15% το συζητά με τους φίλους ή την οικογένειά του και το 5% το μοιράζεται στο διαδίκτυο. </text:p>
        <text:p text:style-name="P59">• Οι Ευρωπαίοι τάσσονται υπέρ πιο αυστηρών και βασιζόμενων σε κανόνες απαντήσεων στην παραπληροφόρηση: οι αυστηρότερες κυρώσεις κατά του παράνομου περιεχομένου (44 %) και οι αυστηρότεροι κανόνες για τις πλατφόρμες (40 %) είναι τα δύο μέτρα που επιλέγονται συχνότερα, πριν από την εκπαίδευση και τον γραμματισμό στα μέσα επικοινωνίας (29 %). </text:p>
        <text:p text:style-name="P59">• Επτά στους δέκα Ευρωπαίους ανησυχούν για τους κινδύνους που αντιμετωπίζουν τα παιδιά στο διαδίκτυο, από τον κυβερνοεκφοβισμό ή την παρενόχληση (71%) έως την αθέμιτη προσέγγιση παιδιών στο διαδίκτυο ή τη σεξουαλική εκμετάλλευση (70%). Η πλειοψηφία ανησυχεί για κάθε κίνδυνο σε κάθε κράτος μέλος. </text:p>
        <text:p text:style-name="P59">• το 63 % των Ευρωπαίων επιθυμεί δεσμευτικούς κανόνες σε επίπεδο ΕΕ για τον περιορισμό της πρόσβασης των παιδιών στα μέσα κοινωνικής δικτύωσης ανά ηλικία: Το 36% τάσσεται υπέρ της πλήρους απαγόρευσης κάτω από μια ορισμένη ηλικία και το 27% τάσσεται υπέρ της καθυστερημένης πρόσβασης. Η στήριξη υπερβαίνει το 50 % σε κάθε κράτος μέλος. </text:p>
        <text:p text:style-name="P52">Αντιλήψεις για τη δημοκρατία και το κράτος δικαίου </text:p>
        <text:p text:style-name="P59">• Η ελευθερία του λόγου (34%), οι ελεύθερες και δίκαιες εκλογές (32%) και ο σεβασμός του κράτους δικαίου και των θεμελιωδών δικαιωμάτων (31%) θεωρούνται οι σημαντικότεροι πυλώνες της δημοκρατίας στην ΕΕ. </text:p>
        <text:p text:style-name="P59">• το 51 % των Ευρωπαίων είναι ικανοποιημένο με τον σεβασμό του κράτους δικαίου στη χώρα του, έναντι 47 % σε επίπεδο ΕΕ (ποσοστό ίσο με 47 % δυσαρεστημένο). Η εθνική ικανοποίηση κυμαίνεται από 91 % στο Λουξεμβούργο έως 29 % στη Βουλγαρία. </text:p>
        <text:p text:style-name="P59">• Καμία μορφή δράσης των πολιτών πέραν των εκλογών δεν θεωρείται αποτελεσματική από την πλειοψηφία: η άμεση συμμετοχή των πολιτών (π.χ. μια Ευρωπαϊκή Πρωτοβουλία Πολιτών) βρίσκεται στην κορυφή του καταλόγου με ποσοστό 46 %, ενώ η συμμετοχή σε ένωση ή ΜΚΟ θεωρείται η λιγότερο αποτελεσματική δράση (35 %). </text:p>
        <text:p text:style-name="P52">Η ενεργειακή κρίση </text:p>
        <text:p text:style-name="P59">• Η ανάπτυξη μεγαλύτερης δυναμικότητας ανανεώσιμων πηγών ενέργειας είναι το κορυφαίο μέτρο που οι Ευρωπαίοι συνδέουν με τη μετάβαση της ΕΕ από τα ορυκτά καύσιμα, το οποίο αναφέρεται αρχικά κατά 35 % και συνολικά κατά 56 %, πολύ πιο μπροστά από τα μέτρα ενεργειακής απόδοσης (40 %) και τις πυρηνικές λύσεις (32 %). </text:p>
        <text:p text:style-name="P59">• Αντιμέτωποι με την αύξηση των τιμών της ενέργειας, οι Ευρωπαίοι προσαρμόζουν κυρίως τη συμπεριφορά τους αντί να επενδύουν σε διαρθρωτικές λύσεις: Το 31 % μείωσε τη συνολική κατανάλωση ηλεκτρικής ενέργειας και το 27 % παρακολούθησε στενότερα τη χρήση ενέργειας, σε σύγκριση με μόλις 16 % που επένδυσε σε αποδοτικές συσκευές και 14 % που εγκατέστησε λύσεις <text:soft-page-break/>ανανεώσιμων πηγών ενέργειας. Το 11% δεν προέβη σε καμία ενέργεια. </text:p>
        <text:p text:style-name="P52">Εμπόριο: διαφοροποίηση και συνεργασία σε επίπεδο ΕΕ </text:p>
        <text:p text:style-name="P59">• το 65 % των Ευρωπαίων συμφωνεί ότι η ΕΕ θα πρέπει να ενισχύσει την οικονομική της ανεξαρτησία διαφοροποιώντας τις εμπορικές της σχέσεις και το 62 % πιστεύει ότι τα κράτη μέλη επιτυγχάνουν καλύτερα αποτελέσματα μέσω της από κοινού διαπραγμάτευσης σε επίπεδο ΕΕ. Η πλειοψηφία υποστηρίζει και τις δύο δηλώσεις σε κάθε κράτος μέλος. </text:p>
        <text:p text:style-name="P59">• Η εμπιστοσύνη στην ΕΕ είναι ο ισχυρότερος μοχλός στήριξης: η συμφωνία εμπορικής συνεργασίας σε επίπεδο ΕΕ ανέρχεται στο 72 % μεταξύ εκείνων που εμπιστεύονται την ΕΕ, έναντι 49 % μεταξύ εκείνων που δεν εμπιστεύονται την ΕΕ. </text:p>
        <text:p text:style-name="P52">Αντιλήψεις σχετικά με τις κορυφαίες προκλήσεις και προτεραιότητες της ΕΕ </text:p>
        <text:p text:style-name="P59">• Το κόστος ζωής (39 %) παραμένει η κύρια ανησυχία των Ευρωπαίων, ενόψει του πολέμου στην Ουκρανία (33 %) και της παράτυπης μετανάστευσης (32 %). Από τον Σεπτέμβριο του 2025, η ανησυχία για το κόστος ζωής έχει αυξηθεί (+ 10 εκατοστιαίες μονάδες), ενώ η ανησυχία για τον πόλεμο στην Ουκρανία έχει μειωθεί (-14 εκατοστιαίες μονάδες). </text:p>
        <text:p text:style-name="P59">• Σε ερώτηση σχετικά με το ποια θα πρέπει να είναι η προτεραιότητα της ΕΕ, οι Ευρωπαίοι τοποθετούν την παράτυπη μετανάστευση (25 %) και την ασφάλεια και την άμυνα (24 %) ακριβώς μπροστά από την κλιματική αλλαγή (21 %) και τον πόλεμο στην Ουκρανία (20 %), σε πολύ πιο στενά ομαδοποιημένη κατάταξη από ό,τι για τις κύριες προκλήσεις της ΕΕ. </text:p>
        <text:p text:style-name="P52">Ασφάλεια και άμυνα της ΕΕ </text:p>
        <text:p text:style-name="P59">• Το 52 % των Ευρωπαίων συμφωνούν ότι απειλείται η ασφάλεια της χώρας τους, ποσοστό μειωμένο κατά 16 μονάδες από τον Ιανουάριο του 2026. Παρά τη μείωση αυτή, το 68 % συμφωνεί ότι η ΕΕ θα πρέπει να ενισχύσει την ικανότητά της να αμύνεται αυτόνομα, η οποία αποτελεί την πλειοψηφία σε κάθε κράτος μέλος. </text:p>
        <text:p text:style-name="P59">• το 56 % των Ευρωπαίων εμπιστεύονται την ΕΕ για την ενίσχυση της ασφάλειας και της άμυνας και την καλύτερη προστασία των πολιτών της, ποσοστό αυξημένο κατά 4 μονάδες από τον Ιανουάριο του 2026, ποσοστό μικρότερο από την υποστήριξη της αρχής της αυτόνομης άμυνας της ΕΕ. </text:p>
        <text:p text:style-name="P29"/>
      </text:section>
      <text:p text:style-name="P28"/>
      <text:h text:style-name="P17" text:outline-level="1"><text:bookmark-start text:name="__RefHeading___Toc4050_3967327191"/>1. Έκθεση και κίνδυνοι που αντιμετωπίζουν τα παιδιά στα μέσα κοινωνικής δικτύωσης <text:bookmark-end text:name="__RefHeading___Toc4050_3967327191"/></text:h>
      <text:h text:style-name="P19" text:outline-level="2"><text:bookmark-start text:name="__RefHeading___Toc4052_3967327191"/>1.1 Έκθεση και απαντήσεις σε ψευδείς και παραπλανητικές πληροφορίες στο διαδίκτυο <text:bookmark-end text:name="__RefHeading___Toc4052_3967327191"/></text:h>
      <text:section text:style-name="Sect2" text:name="Section2">
        <text:p text:style-name="P54">Στην πράξη, οι περισσότεροι Ευρωπαίοι συναντούν περιεχόμενο αμφίβολης αξιοπιστίας κάθε εβδομάδα. </text:p>
        <text:p text:style-name="P23"/>
        <text:p text:style-name="P23">Στην πράξη, η έκθεση σε επιγραμμικό περιεχόμενο αμφίβολης αξιοπιστίας είναι ευρέως διαδεδομένη. Η ερώτηση αφορούσε μόνο τις τελευταίες επτά ημέρες, ένα σύντομο χρονικό διάστημα, και όμως περισσότεροι από ένας στους δύο Ευρωπαίους (58%) είχαν συναντήσει περιεχόμενο που δεν ήταν σίγουροι ότι ήταν αξιόπιστο, συμπεριλαμβανομένου περίπου ενός στους πέντε (22%) σε καθημερινή ή σχεδόν καθημερινή βάση. Ένα παρόμοιο ποσοστό (57%) είχε συναντήσει περιεχόμενο που πίστευαν ότι ήταν ψευδές ή παραπλανητικό, και πάλι περίπου ένας στους πέντε (21%) κάθε μέρα ή σχεδόν κάθε μέρα. Η αντιληπτή έκθεση σε εξωτερικές παρεμβάσεις είναι κάπως λιγότερο διαδεδομένη, αλλά απέχει πολύ από την οριακή: Το 42% είχε συναντήσει περιεχόμενο που πίστευαν ότι θα μπορούσε να είναι μέρος μιας προσπάθειας μιας ξένης χώρας ή οργανισμού να επηρεάσει τη γνώμη τους. Ενώ αυτό παραμένει κάτω από το όριο του 50%, εξακολουθεί να είναι ένα πολύ σημαντικό ποσοστό. </text:p>
        <text:p text:style-name="P54"><draw:g text:anchor-type="paragraph" draw:z-index="2" draw:name="Objet de groupe 1" draw:style-name="gr2"><draw:frame draw:style-name="gr147" draw:text-style-name="P89" svg:width="0.389cm" svg:height="0.482cm" svg:x="16.249cm" svg:y="6.712cm"><draw:text-box><text:p/></draw:text-box></draw:frame><draw:path draw:style-name="gr275" draw:text-style-name="P132" svg:width="3.154cm" svg:height="4.351cm" svg:x="0.482cm" svg:y="1.825cm" svg:viewBox="0 0 3155 4352" svg:d="M3155 0h-3155v671h3155zM3013 1834h-3013v685h3013zM2147 3681h-2147v671h2147z"><text:p/></draw:path><draw:path draw:style-name="gr276" draw:text-style-name="P133" svg:width="6.191cm" svg:height="4.351cm" svg:x="2.628cm" svg:y="1.825cm" svg:viewBox="0 0 6192 4352" svg:d="M6192 0h-5184v671h5184zM6049 1834h-5183v685h5183zM3890 3681h-3890v671h3890z"><text:p/></draw:path><draw:path draw:style-name="gr277" draw:text-style-name="P134" svg:width="5.609cm" svg:height="4.351cm" svg:x="6.518cm" svg:y="1.825cm" svg:viewBox="0 0 5610 4352" svg:d="M5610 0h-3309v671h3309zM5610 1834h-3452v685h3452zM3735 3681h-3735v671h3735z"><text:p/></draw:path><draw:path draw:style-name="gr278" draw:text-style-name="P135" svg:width="3.308cm" svg:height="4.351cm" svg:x="10.255cm" svg:y="1.825cm" svg:viewBox="0 0 3309 4352" svg:d="M3309 0h-1435v671h1435zM3309 1834h-1435v685h1435zM2728 3681h-2728v671h2728z"><text:p/></draw:path><draw:path draw:style-name="gr279" draw:text-style-name="P136" svg:width="1.874cm" svg:height="4.351cm" svg:x="12.982cm" svg:y="1.825cm" svg:viewBox="0 0 1875 4352" svg:d="M1875 0h-1293v671h1293zM1875 1834h-1293v685h1293zM1875 3681h-1875v671h1875z"><text:p/></draw:path><draw:frame draw:style-name="gr74" draw:text-style-name="P115" svg:width="0.267cm" svg:height="0.302cm" svg:x="1.935cm" svg:y="2.062cm"><draw:text-box><text:p text:style-name="P91"><text:span text:style-name="T95">22</text:span></text:p></draw:text-box></draw:frame><draw:frame draw:style-name="gr74" draw:text-style-name="P115" svg:width="0.267cm" svg:height="0.302cm" svg:x="1.863cm" svg:y="3.911cm"><draw:text-box><text:p text:style-name="P91"><text:span text:style-name="T95">21</text:span></text:p></draw:text-box></draw:frame><draw:frame draw:style-name="gr72" draw:text-style-name="P115" svg:width="0.269cm" svg:height="0.302cm" svg:x="1.431cm" svg:y="5.747cm"><draw:text-box><text:p text:style-name="P91"><text:span text:style-name="T95">15</text:span></text:p></draw:text-box></draw:frame><draw:frame draw:style-name="gr74" draw:text-style-name="P115" svg:width="0.267cm" svg:height="0.302cm" svg:x="6.107cm" svg:y="2.062cm"><draw:text-box><text:p text:style-name="P91"><text:span text:style-name="T95">36</text:span></text:p></draw:text-box></draw:frame><draw:frame draw:style-name="gr72" draw:text-style-name="P115" svg:width="0.269cm" svg:height="0.302cm" svg:x="5.962cm" svg:y="3.911cm"><draw:text-box><text:p text:style-name="P91"><text:span text:style-name="T95">36</text:span></text:p></draw:text-box></draw:frame><draw:frame draw:style-name="gr72" draw:text-style-name="P115" svg:width="0.269cm" svg:height="0.302cm" svg:x="4.452cm" svg:y="5.747cm"><draw:text-box><text:p text:style-name="P91"><text:span text:style-name="T95">27</text:span></text:p></draw:text-box></draw:frame><draw:frame draw:style-name="gr74" draw:text-style-name="P115" svg:width="0.267cm" svg:height="0.302cm" svg:x="10.353cm" svg:y="2.062cm"><draw:text-box><text:p text:style-name="P91"><text:span text:style-name="T95">23</text:span></text:p></draw:text-box></draw:frame><draw:frame draw:style-name="gr72" draw:text-style-name="P115" svg:width="0.269cm" svg:height="0.302cm" svg:x="10.278cm" svg:y="3.911cm"><draw:text-box><text:p text:style-name="P91"><text:span text:style-name="T95">24</text:span></text:p></draw:text-box></draw:frame><draw:frame draw:style-name="gr74" draw:text-style-name="P115" svg:width="0.267cm" svg:height="0.302cm" svg:x="8.266cm" svg:y="5.747cm"><draw:text-box><text:p text:style-name="P91"><text:span text:style-name="T95">26</text:span></text:p></draw:text-box></draw:frame><draw:frame draw:style-name="gr74" draw:text-style-name="P115" svg:width="0.267cm" svg:height="0.302cm" svg:x="12.725cm" svg:y="2.062cm"><draw:text-box><text:p text:style-name="P91"><text:span text:style-name="T95">10</text:span></text:p></draw:text-box></draw:frame><draw:frame draw:style-name="gr74" draw:text-style-name="P115" svg:width="0.267cm" svg:height="0.302cm" svg:x="12.725cm" svg:y="3.911cm"><draw:text-box><text:p text:style-name="P91"><text:span text:style-name="T95">10</text:span></text:p></draw:text-box></draw:frame><draw:frame draw:style-name="gr73" draw:text-style-name="P115" svg:width="0.246cm" svg:height="0.302cm" svg:x="11.503cm" svg:y="5.747cm"><draw:text-box><text:p text:style-name="P91"><text:span text:style-name="T95">1</text:span></text:p></draw:text-box></draw:frame><draw:frame draw:style-name="gr280" draw:text-style-name="P115" svg:width="0.246cm" svg:height="0.479cm" svg:x="14.152cm" svg:y="2.062cm"><draw:text-box><text:p/></draw:text-box></draw:frame><draw:frame draw:style-name="gr280" draw:text-style-name="P115" svg:width="0.246cm" svg:height="0.479cm" svg:x="14.14cm" svg:y="3.911cm"><draw:text-box><text:p/></draw:text-box></draw:frame><draw:polygon draw:style-name="gr275" draw:text-style-name="P132" svg:width="0.142cm" svg:height="0.129cm" svg:x="2.99cm" svg:y="0.805cm" svg:viewBox="0 0 143 130" draw:points="0,130 143,130 143,0 0,0"><text:p/></draw:polygon><draw:frame draw:style-name="gr74" draw:text-style-name="P115" svg:width="0.267cm" svg:height="0.302cm" svg:x="13.79cm" svg:y="5.761cm"><draw:text-box><text:p text:style-name="P91"><text:span text:style-name="T95">13</text:span></text:p></draw:text-box></draw:frame><draw:polygon draw:style-name="gr276" draw:text-style-name="P133" svg:width="0.142cm" svg:height="0.129cm" svg:x="6.13cm" svg:y="0.805cm" svg:viewBox="0 0 143 130" draw:points="0,130 143,130 143,0 0,0"><text:p/></draw:polygon><draw:path draw:style-name="gr281" draw:text-style-name="P148" svg:width="2.11cm" svg:height="0.17cm" svg:x="14.228cm" svg:y="0.492cm" svg:viewBox="0 0 2111 171" svg:d="M1455 119c-5 0-9 0-13 1-3 0-6 1-8 3-2 1-4 3-5 5s-1 4-1 7c0 4 1 8 4 11 3 2 7 3 12 3 4 0 8-1 11-3 4-2 7-5 11-9v-18zM614 119c-5 0-10 0-13 1-3 0-6 1-8 3-3 1-4 3-5 5s-2 4-2 7c0 4 2 8 5 11 2 2 6 3 12 3 4 0 8-1 11-3 4-2 7-5 11-9v-18zM1930 70c-3 0-7 1-10 3-2 1-5 3-7 5-2 3-3 6-4 9s-2 7-2 11h45c1-9-1-15-5-20-3-5-9-8-17-8zM1814 70c-4 0-7 1-10 3-3 1-5 3-7 5-2 3-3 6-4 9s-2 7-2 11h45c0-9-1-15-5-20s-9-8-17-8zM1181 70c-4 0-7 1-10 3-3 1-5 3-7 5-2 3-4 6-5 9s-1 7-1 11h45c0-9-2-15-5-20-4-5-10-8-17-8zM404 70c-4 0-7 1-10 3-2 1-5 3-7 5-2 3-3 6-4 9s-2 7-2 11h45c1-9-1-15-5-20-3-5-9-8-17-8zM172 70c-4 0-7 1-10 3-3 1-5 3-7 5-2 3-4 6-5 9s-1 7-1 11h45c0-9-2-15-5-20-4-5-10-8-17-8zM1590 51c3 0 6 0 8 0 2 1 3 1 4 1 1 1 2 1 3 2 0 1 0 1 1 2l21 80v1-1l20-80c0-1 1-1 1-2 1-1 2-1 3-2 1 0 2 0 4-1 2 0 4 0 7 0s6 0 7 1c2 0 4 0 5 0 1 1 2 1 2 2 1 0 1 1 1 2l22 80v1-1l20-80c1-1 1-1 1-2 1-1 2-1 3-2 1 0 2 0 4-1 2 0 5 0 8 0s5 0 7 0c2 1 3 1 4 1 1 1 2 1 3 2 0 0 0 1 0 2s0 2 0 3-1 3-1 6l-29 97c0 2-1 3-2 4 0 0-1 1-3 1-1 1-3 1-5 1-3 1-6 1-10 1s-7 0-9-1c-3 0-5 0-6-1-1 0-2-1-3-2-1 0-1-2-2-3l-17-66-1-1v1l-17 66c0 2 0 3-1 4-1 0-2 1-3 1-1 1-3 1-6 1-2 1-6 1-9 1-4 0-8 0-10-1-3 0-4 0-6-1-1 0-2-1-3-2-1 0-1-2-1-3l-29-97c0-3-1-5-1-6s0-2 0-3 0-2 0-2c1-1 2-1 3-2 1 0 2 0 4-1 2 0 5 0 8 0zM903 51c3 0 5 0 7 1 2 0 4 0 5 1 1 0 2 1 2 1 1 1 1 1 1 2v108c0 1 0 1-1 2 0 1-1 1-2 1-1 1-3 1-5 1-2 1-4 1-7 1s-6 0-8-1c-2 0-3 0-4-1-1 0-2 0-3-1 0-1 0-1 0-2v-108c0-1 0-1 0-2 1 0 2-1 3-1 1-1 2-1 4-1 2-1 5-1 8-1zM243 51c3 0 6 0 8 1 2 0 3 0 5 0 1 1 2 1 2 2 1 1 1 1 1 2l25 80v3l1-3 24-80c0-1 1-1 1-2 1-1 2-1 3-2 1 0 2 0 4 0 2-1 4-1 7-1s6 0 8 0c2 1 3 1 4 1 1 1 2 1 2 2 1 0 1 1 1 2v1c0 1 0 2 0 2-1 1-1 2-1 3 0 0 0 1-1 3l-32 97c0 2-1 3-1 4-1 0-2 1-4 1-1 1-3 1-6 1-3 1-6 1-11 1-4 0-7 0-10-1-3 0-5 0-6-1-2 0-3-1-4-2 0 0-1-2-1-3l-32-97c-1-2-1-3-2-5 0-1 0-2 0-3v-1c0-1 0-2 1-2 0-1 1-1 2-2 1 0 3 0 5-1 2 0 4 0 7 0zM1931 49c9 0 17 1 23 4s12 6 16 11 7 10 9 17c2 6 3 13 3 22v4c0 4-1 7-3 9-1 1-4 2-7 2h-65c0 5 1 9 2 13 1 3 3 6 5 9s5 5 9 6 8 2 14 2c5 0 9 0 13-1s8-2 11-3 5-1 7-2 4-1 5-1c0 0 1 0 2 0 0 0 0 1 1 2 0 0 0 1 0 3 1 1 1 3 1 5 0 1 0 3-1 4 0 1 0 2 0 3s0 2-1 2c0 1 0 2-1 2 0 1-2 1-4 2s-5 2-9 3-8 2-12 3c-5 0-10 1-15 1-10 0-18-1-25-4-7-2-13-6-18-11s-8-11-11-18c-2-8-3-16-3-26s1-19 3-27c3-8 6-14 11-19 5-6 11-10 17-13 7-2 15-4 23-4zM1815 49c9 0 16 1 23 4 6 3 11 6 15 11 5 5 8 10 9 17 2 6 3 13 3 22v4c0 4 0 7-2 9-2 1-4 2-7 2h-65c0 5 1 9 2 13 1 3 2 6 5 9 2 3 5 5 9 6s8 2 13 2c6 0 10 0 14-1s8-2 10-3c3-1 6-1 8-2s3-1 4-1 2 0 2 0c1 0 1 1 1 2 1 0 1 1 1 3 0 1 0 3 0 5 0 1 0 3 0 4s0 2 0 3-1 2-1 2c0 1-1 2-1 2-1 1-2 1-4 2-3 1-6 2-9 3-4 1-8 2-13 3-4 0-9 1-15 1-9 0-17-1-25-4-7-2-13-6-18-11-4-5-8-11-10-18-3-8-4-16-4-26s1-19 4-27 6-14 11-19c4-6 10-10 17-13 7-2 14-4 23-4zM1448 49c9 0 16 1 22 3 6 1 11 4 15 7 4 4 6 8 8 13 2 6 3 12 3 19v73c0 1-1 2-1 3-1 0-2 1-4 1-2 1-5 1-8 1s-6 0-8-1c-1 0-3-1-3-1-1-1-1-2-1-3v-8c-5 4-10 8-15 11-6 2-12 4-19 4-6 0-11-1-16-2-4-2-9-4-12-7-4-3-6-7-8-11s-3-9-3-15 1-12 4-16c2-5 6-9 11-12 4-3 10-5 18-6 7-3 15-3 25-3h10v-7c0-3 0-6-1-9-1-2-2-4-3-6-2-2-4-3-7-4-2 0-5-1-9-1-5 0-10 1-14 2s-7 2-10 3c-3 2-6 3-8 4s-3 2-5 2c-1 0-1 0-2-1s-1-1-2-2c0-1 0-3-1-4 0-2 0-3 0-5 0-3 0-5 1-6 0-1 1-3 2-4s3-2 6-4c2-1 6-3 10-4 3-1 7-2 12-3 4 0 9-1 13-1zM1300 49c4 0 7 0 10 1 3 0 6 1 9 2 2 0 4 1 6 2s3 2 4 2c1 1 1 1 1 2 1 1 1 1 1 2s1 2 1 3 0 3 0 5 0 4 0 5-1 3-1 3c0 1-1 2-1 2-1 0-1 0-2 0s-2 0-3-1c-2-1-4-2-6-3-2 0-5-1-8-2s-6-2-10-2c-3 0-5 1-7 1-2 1-4 2-5 3s-2 2-3 3c-1 2-1 3-1 5s1 4 2 6c2 2 4 3 6 5 3 1 6 2 9 3s6 2 9 4c4 2 7 4 10 5 3 2 6 4 8 7 3 2 5 6 6 9 2 4 3 8 3 13 0 6-1 11-4 16-2 4-5 8-9 11s-9 6-15 7c-6 2-12 3-19 3-4 0-7-1-11-1-4-1-7-2-10-2-3-1-5-2-7-3s-3-2-4-3-2-2-2-4c-1-2-1-4-1-8 0-2 0-4 0-5 1-2 1-3 1-4s1-1 1-2c1 0 1 0 2 0s2 1 4 2 4 2 6 3c3 1 6 2 9 3 4 1 8 2 12 2 3 0 5 0 7-1s4-1 6-2c1-1 2-3 3-4 1-2 1-4 1-6s0-4-2-6c-1-2-3-3-6-5-2-1-5-2-8-3s-6-3-10-4c-3-1-6-3-9-5-3-1-6-3-8-6-3-3-5-7-6-10-2-4-2-8-2-13s1-10 3-14c2-5 5-8 8-11 4-3 9-6 14-7 5-2 11-3 18-3zM1181 49c10 0 17 1 24 4 6 3 11 6 15 11s7 10 9 17c2 6 3 13 3 22v4c0 4-1 7-2 9-2 1-4 2-7 2h-65c0 5 0 9 1 13 1 3 3 6 5 9 3 3 6 5 10 6 3 1 8 2 13 2s10 0 14-1 7-2 10-3 6-1 7-2c2-1 4-1 5-1s1 0 2 0c0 0 1 1 1 2 0 0 1 1 1 3 0 1 0 3 0 5 0 1 0 3 0 4s0 2-1 3c0 1 0 2 0 2-1 1-1 2-1 2-1 1-2 1-5 2-2 1-5 2-9 3-3 1-7 2-12 3-5 0-10 1-15 1-9 0-18-1-25-4-7-2-13-6-18-11s-8-11-10-18c-3-8-4-16-4-26s1-19 4-27c2-8 6-14 11-19 4-6 10-10 17-13 6-2 14-4 22-4zM1001 49c5 0 9 1 12 2 4 1 7 2 10 4 2 1 5 3 7 6 2 2 3 5 5 8 3-4 6-7 9-9 3-3 6-5 9-6 3-2 6-3 9-4 3 0 6-1 9-1 8 0 13 1 18 4 5 2 9 5 12 10 3 4 5 8 7 14 1 6 2 11 2 17v70c0 1-1 1-1 2-1 1-2 1-3 1-1 1-2 1-4 1-2 1-5 1-8 1s-5 0-7-1c-2 0-3 0-5-1-1 0-2 0-2-1s-1-1-1-2v-64c0-4 0-7-1-10 0-3-1-6-3-8-1-2-3-4-5-5s-5-2-8-2-7 2-11 5c-3 2-7 7-12 12v72c0 1 0 1 0 2-1 1-2 1-3 1-1 1-2 1-4 1-2 1-5 1-8 1-2 0-5 0-7-1-2 0-3 0-5-1-1 0-1 0-2-1 0-1-1-1-1-2v-64c0-4 0-7-1-10 0-3-1-6-3-8-1-2-3-4-5-5s-5-2-8-2-7 2-11 5c-3 2-7 7-11 12v72c0 1-1 1-1 2-1 1-1 1-3 1-1 1-2 1-4 1-2 1-5 1-8 1-2 0-5 0-7-1-2 0-3 0-5-1-1 0-1 0-2-1 0-1-1-1-1-2v-108c0-1 1-1 1-2s1-1 2-2c1 0 3 0 4 0 2-1 4-1 6-1 3 0 5 0 7 1 1 0 3 0 4 0 0 1 1 1 2 2 0 1 0 1 0 2v12c6-6 12-11 18-14s12-5 18-5zM607 49c9 0 16 1 22 3 6 1 11 4 15 7 3 4 6 8 8 13 2 6 3 12 3 19v73c0 1-1 2-2 3 0 0-2 1-3 1-2 1-5 1-8 1s-6 0-8-1c-1 0-3-1-3-1-1-1-1-2-1-3v-8c-5 4-10 8-15 11-6 2-12 4-19 4-6 0-11-1-16-2-4-2-9-4-12-7-4-3-6-7-8-11s-3-9-3-15 1-12 4-16c2-5 6-9 11-12 4-3 10-5 18-6 7-3 15-3 25-3h10v-7c0-3 0-6-1-9-1-2-2-4-3-6-2-2-4-3-7-4-2 0-5-1-9-1-5 0-10 1-14 2s-7 2-10 3c-3 2-6 3-8 4s-4 2-5 2-1 0-2-1-1-1-2-2c0-1-1-3-1-4 0-2 0-3 0-5 0-3 0-5 0-6 1-1 2-3 3-4s3-2 6-4c2-1 6-3 9-4 4-1 8-2 13-3 4 0 9-1 13-1zM527 49c1 0 2 0 4 0 1 1 2 1 3 1 2 0 3 1 4 1s1 1 2 1c0 1 0 1 1 1 0 1 0 2 0 2 0 1 1 2 1 4s0 4 0 7 0 5 0 7c-1 2-1 3-1 4-1 1-1 2-1 3-1 0-2 0-2 0-1 0-2 0-3 0 0-1-1-1-2-1-1-1-2-1-4-1-1 0-2-1-4-1-1 0-3 1-5 1-1 1-3 2-5 4-2 1-3 3-5 5-2 3-5 6-7 9v68c0 1 0 1 0 2-1 1-2 1-3 1-1 1-3 1-5 1-1 1-4 1-7 1s-5 0-7-1c-2 0-4 0-5-1-1 0-2 0-2-1-1-1-1-1-1-2v-108c0-1 0-1 1-2 0-1 1-1 2-2 1 0 2 0 4 0 1-1 4-1 6-1 3 0 5 0 6 1 2 0 3 0 4 0 1 1 2 1 2 2 1 1 1 1 1 2v13c3-4 5-7 8-10 2-2 5-4 7-6 2-1 4-2 7-3 2 0 4-1 6-1zM405 49c9 0 17 1 23 4s12 6 16 11 7 10 9 17c2 6 3 13 3 22v4c0 4-1 7-3 9-2 1-4 2-7 2h-65c0 5 1 9 2 13 1 3 3 6 5 9s5 5 9 6 8 2 14 2c5 0 9 0 13-1s8-2 11-3 5-1 7-2 4-1 5-1c0 0 1 0 2 0 0 0 0 1 1 2 0 0 0 1 0 3 0 1 0 3 0 5 0 1 0 3 0 4s0 2 0 3 0 2-1 2c0 1 0 2-1 2 0 1-2 1-4 2s-5 2-9 3-8 2-12 3c-5 0-10 1-15 1-10 0-18-1-25-4-8-2-13-6-18-11s-9-11-11-18c-2-8-3-16-3-26s1-19 3-27c3-8 6-14 11-19 5-6 10-10 17-13 7-2 15-4 23-4zM172 49c9 0 17 1 23 4 7 3 12 6 16 11s7 10 9 17c2 6 3 13 3 22v4c0 4-1 7-3 9-1 1-3 2-6 2h-65c0 5 0 9 1 13 1 3 3 6 5 9 3 3 6 5 9 6 4 1 9 2 14 2s10 0 14-1 7-2 10-3 5-1 7-2 4-1 5-1 1 0 2 0c0 0 1 1 1 2 0 0 1 1 1 3 0 1 0 3 0 5 0 1 0 3 0 4s-1 2-1 3 0 2 0 2c-1 1-1 2-2 2 0 1-1 1-4 2-2 1-5 2-9 3-3 1-7 2-12 3-5 0-10 1-15 1-9 0-18-1-25-4-7-2-13-6-18-11s-8-11-11-18c-2-8-3-16-3-26s1-19 4-27c2-8 6-14 10-19 5-6 11-10 18-13 6-2 14-4 22-4zM817 23c3 0 6 0 8 0 2 1 3 1 4 1 1 1 2 1 3 2 0 1 0 1 0 2v24h24c1 0 1 0 2 1 0 0 1 1 1 2 1 0 1 2 1 3 0 2 1 4 1 6 0 5-1 8-2 10-1 1-2 2-3 2h-24v52c0 5 1 10 3 13s5 4 10 4c2 0 3 0 4 0 2-1 3-1 4-1 1-1 2-1 2-1 1 0 2-1 2-1 1 0 1 1 1 1 1 0 1 1 2 1 0 1 0 2 0 4 0 1 1 3 1 5 0 4-1 7-1 8-1 2-1 4-2 4-1 1-2 2-3 2-1 1-3 2-5 2s-4 1-6 1-5 0-7 0c-6 0-11 0-15-2-5-1-8-4-11-7s-5-7-7-12c-1-5-2-10-2-17v-56h-12c-2 0-3-1-4-2-1-2-1-5-1-10 0-2 0-4 0-6 0-1 1-3 1-3 0-1 1-2 1-2 1-1 2-1 3-1h12v-24c0-1 1-1 1-2s1-1 2-2c2 0 3 0 5-1 2 0 4 0 7 0zM55 9c4 0 7 0 11 1s7 1 10 2 6 2 9 4c2 1 4 2 5 3 1 0 1 1 1 2 1 0 1 1 1 2s0 2 0 3c1 2 1 3 1 5 0 3-1 5-1 6 0 2 0 3 0 4-1 1-1 2-1 3-1 0-2 0-3 0 0 0-2 0-4-1s-4-3-7-4-6-3-10-4c-3-1-7-1-12-1-3 0-6 0-9 1-2 1-4 2-6 4-2 1-3 3-4 5s-1 4-1 6c0 4 1 7 3 9 2 3 4 5 7 7s7 4 11 6c4 1 8 3 12 5s8 4 12 7c4 2 8 5 11 8 3 4 6 8 8 13s3 10 3 17c0 8-2 15-5 21s-7 11-12 15c-6 4-12 8-19 10s-14 3-22 3c-5 0-10-1-15-2-4 0-8-2-12-3-3-1-6-2-9-4-2-1-4-2-5-3s-2-3-2-5c-1-2-1-5-1-8s0-5 0-6c1-2 1-4 1-4 1-2 1-2 2-3 0 0 1 0 2 0s2 0 5 2c2 1 4 2 7 4 4 2 7 3 12 4 4 2 9 2 15 2 4 0 8 0 11-1s5-2 7-4 4-4 5-6c1-3 2-5 2-8 0-4-1-7-3-10-2-2-4-4-8-6-3-2-6-4-10-6-4-1-8-4-12-6s-8-4-12-7c-4-2-8-5-11-8-3-4-5-8-7-13-2-4-3-10-3-16 0-7 1-14 4-20 3-5 7-10 11-14 5-3 10-6 17-8 6-2 13-3 20-3zM903 4c7 0 11 1 14 4 2 2 3 6 3 12s-1 10-4 12c-2 3-7 4-13 4-7 0-12-1-14-3-2-3-4-7-4-13s2-10 4-12 7-4 14-4zM2027 0c3 0 6 0 7 1 2 0 4 0 5 1 1 0 2 1 3 1 0 1 0 2 0 2v94l32-42c1-1 1-2 2-3s2-1 3-2c2 0 3 0 5 0 2-1 5-1 8-1s5 0 7 1c2 0 4 0 5 0 1 1 2 1 3 2 0 1 0 1 0 2s0 3 0 4c-1 1-2 3-3 4l-31 36 36 57c1 1 1 3 2 4 0 1 0 2 0 3s0 2 0 2c-1 1-1 1-3 2-1 0-2 0-4 0-2 1-5 1-8 1s-6 0-8-1c-2 0-4 0-5 0-1-1-2-1-3-2-1 0-2-1-2-2l-36-57v57c0 1 0 1 0 2-1 1-2 1-3 1-1 1-3 1-5 1-1 1-4 1-7 1s-5 0-7-1c-2 0-4 0-5-1-1 0-2 0-2-1-1-1-1-1-1-2v-159c0 0 0-1 1-2 0 0 1-1 2-1 1-1 3-1 5-1 2-1 4-1 7-1zM696 0c3 0 5 0 7 1 2 0 4 0 5 1 1 0 2 1 2 1 1 1 1 2 1 2v159c0 1 0 1-1 2 0 1-1 1-2 1-1 1-3 1-5 1-2 1-4 1-7 1-4 0-6 0-8-1-2 0-4 0-5-1-1 0-2 0-2-1-1-1-1-1-1-2v-159c0 0 0-1 1-2 0 0 1-1 2-1 1-1 3-1 5-1 2-1 4-1 8-1z"><text:p/></draw:path><draw:polygon draw:style-name="gr277" draw:text-style-name="P134" svg:width="0.143cm" svg:height="0.129cm" svg:x="8.844cm" svg:y="0.805cm" svg:viewBox="0 0 144 130" draw:points="0,130 144,130 144,0 0,0"><text:p/></draw:polygon><draw:frame draw:style-name="gr282" draw:text-style-name="P115" svg:width="3.546cm" svg:height="0.302cm" svg:x="3.188cm" svg:y="0.757cm"><draw:text-box><text:p text:style-name="P91"><text:span text:style-name="T99">Καθημερινά ή σχεδόν καθημερινά </text:span></text:p></draw:text-box></draw:frame><draw:polygon draw:style-name="gr278" draw:text-style-name="P135" svg:width="0.129cm" svg:height="0.129cm" svg:x="10.46cm" svg:y="0.805cm" svg:viewBox="0 0 130 130" draw:points="0,130 130,130 130,0 0,0"><text:p/></draw:polygon><draw:frame draw:style-name="gr283" draw:text-style-name="P115" svg:width="1.616cm" svg:height="0.302cm" svg:x="9.044cm" svg:y="0.757cm"><draw:text-box><text:p text:style-name="P91"><text:span text:style-name="T118">Λιγότερο συχνά</text:span></text:p></draw:text-box></draw:frame><draw:polygon draw:style-name="gr279" draw:text-style-name="P136" svg:width="0.13cm" svg:height="0.129cm" svg:x="11.661cm" svg:y="0.805cm" svg:viewBox="0 0 131 130" draw:points="0,130 131,130 131,0 0,0"><text:p/></draw:polygon><draw:frame draw:style-name="gr284" draw:text-style-name="P115" svg:width="0.613cm" svg:height="0.302cm" svg:x="10.658cm" svg:y="0.757cm"><draw:text-box><text:p text:style-name="P91"><text:span text:style-name="T100">Ποτέ</text:span></text:p></draw:text-box></draw:frame><draw:frame draw:style-name="gr84" draw:text-style-name="P115" svg:width="1.299cm" svg:height="0.302cm" svg:x="11.855cm" svg:y="0.757cm"><draw:text-box><text:p text:style-name="P91"><text:span text:style-name="T101">Δεν γνωρίζω</text:span></text:p></draw:text-box></draw:frame><draw:frame draw:style-name="gr285" draw:text-style-name="P128" svg:width="11.457cm" svg:height="0.336cm" svg:x="0.399cm" svg:y="0.284cm"><draw:text-box><text:p text:style-name="P91"><text:span text:style-name="T110">Ε13 </text:span><text:span text:style-name="T111">Τις τελευταίες επτά ημέρες, πόσο συχνά έχετε συναντήσει πληροφορίες στο διαδίκτυο που έχετε...</text:span></text:p></draw:text-box></draw:frame><draw:frame draw:style-name="gr143" draw:text-style-name="P121" svg:width="0.743cm" svg:height="0.479cm" svg:x="0.002cm" svg:y="0.506cm"><draw:text-box><text:p/></draw:text-box></draw:frame><draw:frame draw:style-name="gr286" draw:text-style-name="P115" svg:width="3.793cm" svg:height="0.302cm" svg:x="0.528cm" svg:y="1.494cm"><draw:text-box><text:p text:style-name="P91"><text:span text:style-name="T96">Δεν ήταν βέβαιος αν ήταν αξιόπιστος</text:span></text:p></draw:text-box></draw:frame><draw:frame draw:style-name="gr287" draw:text-style-name="P115" svg:width="4.728cm" svg:height="0.302cm" svg:x="0.529cm" svg:y="3.357cm"><draw:text-box><text:p text:style-name="P91"><text:span text:style-name="T96">Πιστεύεται ότι είναι ψευδής ή παραπλανητική</text:span></text:p></draw:text-box></draw:frame><draw:frame draw:style-name="gr288" draw:text-style-name="P115" svg:width="11.909cm" svg:height="0.503cm" svg:x="0.531cm" svg:y="5.191cm"><draw:text-box><text:p text:style-name="P91"><text:span text:style-name="T96">Πιστεύεται ότι μπορεί να ήταν μέρος μιας προσπάθειας από μια ξένη χώρα ή οργανισμό να επηρεάσει τη γνώμη σας</text:span></text:p></draw:text-box></draw:frame><draw:frame draw:style-name="gr289" draw:text-style-name="P150" svg:width="2.521cm" svg:height="0.571cm" svg:x="6.273cm" svg:y="0.804cm"><draw:text-box><text:p><text:span text:style-name="T130">Αρκετές φορές την εβδομάδα</text:span></text:p></draw:text-box></draw:frame></draw:g>Η αμφιβολία σχετικά με τις πληροφορίες είναι γενική, αλλά οι αντιληπτές εξωτερικές παρεμβάσεις είναι υψηλότερες στην ανατολική πλευρά </text:p>
        <text:p text:style-name="P23">Η συχνότητα της έκθεσης ποικίλλει ανά την ΕΕ, αλλά οι χώρες που αναφέρουν τη συχνότερη έκθεση τείνουν να το πράττουν και στα τρία στοιχεία ταυτόχρονα. Η τακτική έκθεση, τουλάχιστον μία φορά την εβδομάδα, σε περιεχόμενο αμφίβολης αξιοπιστίας είναι υψηλότερη στα κράτη της Βαλτικής, την Κροατία, την Ελλάδα και τη Ρουμανία, όπου κυμαίνεται από περίπου 65 % έως 72 %, και χαμηλότερη στη Γαλλία (50 %), τη Γερμανία (52 %), τις Κάτω Χώρες (53 %) και το Βέλγιο (54 %). Η κατάταξη είναι σχεδόν πανομοιότυπη για το περιεχόμενο που οι ερωτηθέντες πιστεύουν ότι είναι ψευδές ή παραπλανητικό. </text:p>
        <text:p text:style-name="P23">Η αντιληπτή έκθεση σε εξωτερικές παρεμβάσεις ξεχωρίζει. Εδώ προκύπτει ένα σαφές γεωγραφικό μοτίβο, καθώς οι χώρες που αναφέρουν τη συχνότερη έκθεση είναι εκείνες που βρίσκονται στην ανατολική πλευρά της ΕΕ, πλησιέστερα στη Ρωσία. Τουλάχιστον μία φορά την εβδομάδα, το 55 % των ερωτηθέντων στην Εσθονία, το 54 % στη <text:soft-page-break/>Λετονία, το 52 % στη Λιθουανία, το 50 % στη Ρουμανία και το 49 % στην Πολωνία έρχονται αντιμέτωποι με περιεχόμενο που πιστεύουν ότι μπορεί να αποτελεί μέρος προσπάθειας ξένης χώρας ή οργανισμού να επηρεάσει τη γνώμη τους, σε σύγκριση με τον μέσο όρο της ΕΕ των 27 που είναι 42 %. Η έκθεση είναι χαμηλότερη στις Κάτω Χώρες και το Βέλγιο (και οι δύο 35%), τη Γαλλία (37%) και τη Γερμανία (38%). Το χάσμα είναι ακόμη μεγαλύτερο όσον αφορά την αντίθετη απάντηση: περίπου ένας στους τέσσερις ερωτηθέντες στη Γερμανία και τις Κάτω Χώρες δηλώνει ότι δεν συναντά ποτέ τέτοιο περιεχόμενο, έναντι περίπου ενός στους οκτώ στις χώρες της Βαλτικής. Αρκετές χώρες όπου οι γενικές αμφιβολίες σχετικά με τις πληροφορίες είναι υψηλές, όπως η Κροατία και η Ελλάδα, αναφέρουν ωστόσο πολύ χαμηλότερη εκτιμώμενη έκθεση σε εξωτερικές παρεμβάσεις (45 % και 44 %), γεγονός που υποδηλώνει ότι ο ευρύς σκεπτικισμός σχετικά με το διαδικτυακό περιεχόμενο δεν μεταφράζεται αυτόματα σε αίσθηση εσκεμμένης χειραγώγησης από το εξωτερικό. </text:p>
        <text:p text:style-name="P23"/>
        <text:p text:style-name="P55">Η συχνή έκθεση οφείλεται κυρίως στη χρήση των μέσων κοινωνικής δικτύωσης και, ως εκ τούτου, στην ηλικία. </text:p>
        <text:p text:style-name="P30">Ο τρόπος με τον οποίο κατανέμεται αυτή η έκθεση ακολουθεί μια αρκετά απλή λογική: Όσο περισσότερο ένα άτομο χρησιμοποιεί τα μέσα κοινωνικής δικτύωσης για να ενημερώνεται, τόσο πιο πιθανό είναι να συναντήσει περιεχόμενο που θεωρεί αναξιόπιστο. Η χρήση των μέσων κοινωνικής δικτύωσης για την ενημέρωση είναι μακράν ο ισχυρότερος παράγοντας. Οι καθημερινοί χρήστες αναφέρουν εβδομαδιαία έκθεση σε περιεχόμενο αμφίβολης αξιοπιστίας πολύ συχνότερα από ό,τι οι μη χρήστες (63 % έναντι 34 %) και το χάσμα εξακολουθεί να είναι μεγαλύτερο όσον αφορά τις αντιληπτές εξωτερικές παρεμβάσεις (48 % έναντι 17 %, με το 41 % των μη χρηστών να δηλώνει ότι δεν συναντά ποτέ τέτοιο περιεχόμενο). Υπάρχει επίσης μια επίδραση ηλικίας, αν και είναι πιθανό να συνδέεται εν μέρει με τη χρήση των μέσων κοινωνικής δικτύωσης, καθώς οι νεότεροι είναι οι βαρύτεροι χρήστες αυτών των πλατφορμών. Οι ερωτηθέντες ηλικίας 15 έως 24 ετών είναι πιο πιθανό να αναφέρουν συχνή έκθεση, στο 71 % για περιεχόμενο αμφίβολης αξιοπιστίας και στο 53 % για ύποπτες εξωτερικές παρεμβάσεις, σε σύγκριση με το 51 % και το 32 % αντίστοιχα μεταξύ των ατόμων ηλικίας 55 ετών και άνω. Αυτή είναι η κατοπτρική εικόνα του μοτίβου που προκαλεί ανησυχία σχετικά με τους κινδύνους που αντιμετωπίζουν τα παιδιά, όπου ξεχώρισαν οι ηλικιωμένοι ερωτηθέντες. Οι άλλες μεταβλητές δείχνουν προς την ίδια κατεύθυνση. Οι ερωτηθέντες που δεν ασκούν επαγγελματική δραστηριότητα, οι περισσότεροι από τους οποίους είναι συνταξιούχοι, συγκαταλέγονται μεταξύ των λιγότερο εκτεθειμένων (51 % και 32 %), ενώ το φύλο, η εκπαίδευση και ο χώρος διαμονής δεν έχουν μεγάλη διαφορά. </text:p>
        <text:p text:style-name="P23"/>
        <text:p text:style-name="P54">Οι Ευρωπαίοι είναι διχασμένοι μεταξύ του ελέγχου του ύποπτου περιεχομένου και της απλής παράβλεψής του </text:p>
        <text:p text:style-name="P31">Όταν συναντούν πληροφορίες που θεωρούν ότι μπορεί να είναι ψευδείς ή παραπλανητικές, οι Ευρωπαίοι χωρίζονται σε δύο πολύ διαφορετικές αντιδράσεις σχεδόν ίσης βαρύτητας. Το ένα τρίτο ελέγχει τις πληροφορίες συγκρίνοντάς τις με άλλες πηγές (33%), ενώ σχεδόν το ίδιο ποσοστό απλώς τις αγνοεί (32%). Ως εκ τούτου, η επαλήθευση είναι η συνηθέστερη απάντηση, αλλά μόνο με ένα στενό περιθώριο για την απεμπλοκή. Οι άλλες αντιδράσεις είναι λιγότερο συχνές: Το 15% αναφέρει το περιεχόμενο στην πλατφόρμα ή τον ιστότοπο και το ίδιο ποσοστό (15%) το συζητά με τους φίλους ή την οικογένειά του. Πολύ λίγοι ερωτηθέντες δηλώνουν ότι το μοιράζονται στο διαδίκτυο (5%), γεγονός που υποδηλώνει ότι η ενεργή διάδοση περιεχομένου που πιστεύεται ότι είναι ψευδές παραμένει περιορισμένη.</text:p>
        <text:p text:style-name="P23"/>
        <text:p text:style-name="P24"><draw:g text:anchor-type="paragraph" draw:z-index="3" draw:name="Objet de groupe 2" draw:style-name="gr2"><draw:path draw:style-name="gr80" draw:text-style-name="P132" svg:width="7.721cm" svg:height="5.313cm" svg:x="7.5cm" svg:y="1.331cm" svg:viewBox="0 0 7722 5314" svg:d="M7722 0h-7722v801h7722zM7498 1129h-7498v800h7498zM3506 2257h-3506v800h3506zM3506 3385h-3506v801h3506zM1168 4501h-1168v813h1168z"><text:p/></draw:path><draw:frame draw:style-name="gr90" draw:text-style-name="P93" svg:width="0.267cm" svg:height="0.309cm" svg:x="15.339cm" svg:y="1.637cm"><draw:text-box><text:p text:style-name="P91"><text:span text:style-name="T102">33</text:span></text:p></draw:text-box></draw:frame><draw:frame draw:style-name="gr90" draw:text-style-name="P93" svg:width="0.267cm" svg:height="0.309cm" svg:x="15.106cm" svg:y="2.77cm"><draw:text-box><text:p text:style-name="P91"><text:span text:style-name="T102">32</text:span></text:p></draw:text-box></draw:frame><draw:frame draw:style-name="gr88" draw:text-style-name="P93" svg:width="0.269cm" svg:height="0.309cm" svg:x="11.122cm" svg:y="3.895cm"><draw:text-box><text:p text:style-name="P91"><text:span text:style-name="T102">15</text:span></text:p></draw:text-box></draw:frame><draw:frame draw:style-name="gr88" draw:text-style-name="P93" svg:width="0.269cm" svg:height="0.309cm" svg:x="11.122cm" svg:y="5.015cm"><draw:text-box><text:p text:style-name="P91"><text:span text:style-name="T102">15</text:span></text:p></draw:text-box></draw:frame><draw:frame draw:style-name="gr252" draw:text-style-name="P93" svg:width="0.249cm" svg:height="0.309cm" svg:x="8.779cm" svg:y="6.146cm"><draw:text-box><text:p text:style-name="P91"><text:span text:style-name="T102">5</text:span></text:p></draw:text-box></draw:frame><draw:frame draw:style-name="gr267" draw:text-style-name="P93" svg:width="4.495cm" svg:height="0.309cm" svg:x="2.972cm" svg:y="1.6cm"><draw:text-box><text:p text:style-name="P91"><text:span text:style-name="T103">Ελέγξτε το συγκρίνοντας το με άλλες πηγές</text:span></text:p></draw:text-box></draw:frame><draw:frame draw:style-name="gr268" draw:text-style-name="P93" svg:width="1.303cm" svg:height="0.309cm" svg:x="6.313cm" svg:y="2.743cm"><draw:text-box><text:p text:style-name="P91"><text:span text:style-name="T103">Αγνοήστε το</text:span></text:p></draw:text-box></draw:frame><draw:frame draw:style-name="gr269" draw:text-style-name="P93" svg:width="4.906cm" svg:height="0.309cm" svg:x="3.542cm" svg:y="3.869cm"><draw:text-box><text:p text:style-name="P91"><text:span text:style-name="T103">Αναφέρετέ το στην πλατφόρμα ή τον ιστότοπο</text:span></text:p></draw:text-box></draw:frame><draw:frame draw:style-name="gr270" draw:text-style-name="P93" svg:width="4.44cm" svg:height="0.309cm" svg:x="4.204cm" svg:y="5.029cm"><draw:text-box><text:p text:style-name="P91"><text:span text:style-name="T103">Συζητήστε το με την οικογένεια των φίλων</text:span></text:p></draw:text-box></draw:frame><draw:frame draw:style-name="gr271" draw:text-style-name="P93" svg:width="3.158cm" svg:height="0.309cm" svg:x="5.696cm" svg:y="6.172cm"><draw:text-box><text:p text:style-name="P91"><text:span text:style-name="T103">Μοιραστείτε το στο διαδίκτυο</text:span></text:p></draw:text-box></draw:frame><draw:frame draw:style-name="gr272" draw:text-style-name="P149" svg:width="14.823cm" svg:height="1.013cm" svg:x="0.912cm" svg:y="0.295cm"><draw:text-box><text:p text:style-name="P91"><text:span text:style-name="T123">Ε14 </text:span><text:span text:style-name="T122">Όταν συναντάτε πληροφορίες στο διαδίκτυο που πιστεύετε ότι μπορεί να είναι ψευδείς ή παραπλανητικές, τι κάνετε συνήθως (δυνατότητα πολλαπλών απαντήσεων) </text:span></text:p><text:p text:style-name="P91"><text:span text:style-name="T122"/></text:p></draw:text-box></draw:frame><draw:frame draw:style-name="gr273" draw:text-style-name="P149" svg:width="1.084cm" svg:height="0.479cm" svg:x="13.984cm" svg:y="0.371cm"><draw:text-box><text:p/></draw:text-box></draw:frame><draw:frame draw:style-name="gr274" draw:text-style-name="P149" svg:width="0.511cm" svg:height="0.479cm" svg:x="1.329cm" svg:y="0.711cm"><draw:text-box><text:p/></draw:text-box></draw:frame><draw:frame draw:style-name="gr254" draw:text-style-name="P93" svg:width="0.249cm" svg:height="0.479cm" svg:x="2.242cm" svg:y="0.731cm"><draw:text-box><text:p/></draw:text-box></draw:frame><draw:frame draw:style-name="gr117" draw:text-style-name="P119" svg:width="0.743cm" svg:height="0.479cm" svg:x="0.63cm" svg:y="1.373cm"><draw:text-box><text:p/></draw:text-box></draw:frame></draw:g></text:p>
        <text:p text:style-name="P54">Η ισορροπία μεταξύ ελέγχου και άγνοιας ποικίλλει σημαντικά μεταξύ των χωρών </text:p>
        <text:p text:style-name="P23"/>
        <text:p text:style-name="P23">Ενώ ο έλεγχος και η άγνοια είναι σχεδόν αλληλένδετα σε επίπεδο ΕΕ, η ισορροπία μεταξύ των δύο διαφέρει σημαντικά μεταξύ των κρατών μελών. Το ποσοστό που ελέγχει τις πληροφορίες σε σχέση με άλλες πηγές είναι αρκετά σταθερό, αλλά το ποσοστό που απλά τις αγνοεί κυμαίνεται από περίπου ένα στα πέντε έως περισσότερα από τέσσερα στα δέκα. Η επαλήθευση υπερισχύει σαφώς στην Εσθονία (έλεγχος 40 % έναντι ελέγχου 22 % που αγνοείται), καθώς και στην Πολωνία, την Αυστρία και τη Ρουμανία, ενώ η άγνοια κυριαρχεί στη Δανία (έλεγχος 41 % που αγνοεί έναντι ελέγχου 24 %), στην Κροατία (έλεγχος 44 % που αγνοεί έναντι ελέγχου 28 %), στις Κάτω Χώρες (έλεγχος 42 % που αγνοεί έναντι ελέγχου 27 %) και στην Ιρλανδία (έλεγχος 40 % που αγνοεί έναντι ελέγχου 27 %). Η τάση αναφοράς περιεχομένου στην πλατφόρμα ποικίλλει επίσης, από περίπου 10 % στη Φινλανδία και τη Λετονία έως πάνω από 20 % στην Πορτογαλία, την Κύπρο και τη Ρουμανία. </text:p>
        <text:p text:style-name="P23"/>
        <text:p text:style-name="P54">Οι Ευρωπαίοι δίνουν προτεραιότητα σε αυστηρότερα και βασιζόμενα σε κανόνες μέτρα έναντι των ηπιότερων </text:p>
        <text:p text:style-name="P23">Όταν ερωτώνται ποια μέτρα θα πρέπει να τεθούν σε προτεραιότητα για τη μείωση των αρνητικών επιπτώσεων των ψευδών ή παραπλανητικών πληροφοριών στο διαδίκτυο και να μπορούν να επιλέξουν έως δύο, οι Ευρωπαίοι δίνουν προτεραιότητα σε αυστηρότερα μέτρα που βασίζονται σε κανόνες. Οι τέσσερις που επιλέγονται συχνότερα είναι όλες κανονιστικού χαρακτήρα και ομαδοποιούνται στενά μεταξύ τους: αυστηρότερες κυρώσεις κατά του παράνομου επιγραμμικού περιεχομένου (44 %), αυστηρότεροι κανόνες για τις επιγραμμικές πλατφόρμες και τις πλατφόρμες μέσων κοινωνικής δικτύωσης (40 %), σαφής επισήμανση του περιεχομένου που παράγεται ή παραποιείται από ΤΝ (38 %) και κατώτατο όριο ηλικίας για την πρόσβαση στα μέσα κοινωνικής δικτύωσης (37 %). Τα μέτρα που βασίζονται στην ενδυνάμωση των πολιτών μειώνονται: περισσότερη εκπαίδευση και γραμματισμός στα μέσα επικοινωνίας, καθώς και πιο ανεξάρτητος έλεγχος γεγονότων, επιλέγονται το καθένα από το 29%. Σχεδόν κανείς δεν θεωρεί ότι δεν απαιτούνται πρόσθετα μέτρα (3 %), γεγονός που καταδεικνύει σχεδόν καθολική ζήτηση για δράση. </text:p>
        <text:p text:style-name="P23"/>
        <text:p text:style-name="P24"/>
        <text:p text:style-name="P23"/>
        <text:p text:style-name="P54">Τα ρυθμιστικά μέτρα οδηγούν σχεδόν σε κάθε κράτος μέλος </text:p>
        <text:p text:style-name="P23">Η προτίμηση για ρυθμιστικά μέτρα παρατηρείται σε ολόκληρη την Ευρωπαϊκή Ένωση. Οι αυστηρότερες κυρώσεις κατά του παράνομου επιγραμμικού περιεχομένου και οι αυστηρότεροι κανόνες για τις επιγραμμικές πλατφόρμες και τις πλατφόρμες μέσων κοινωνικής δικτύωσης συγκαταλέγονται στα μέτρα που επιλέγονται συχνότερα σχεδόν σε κάθε κράτος μέλος. Η στήριξη για αυστηρότερες κυρώσεις είναι υψηλότερη στην Πορτογαλία (52%), τη Γαλλία (50%), καθώς και την Ισπανία και τη Ρουμανία (και οι δύο 49%), και χαμηλότερη στη Λετονία (31%). Τα μέτρα που βασίζονται στην ενδυνάμωση των πολιτών, δηλαδή περισσότερη εκπαίδευση και γραμματισμός στα μέσα επικοινωνίας και πιο ανεξάρτητος έλεγχος γεγονότων, κατατάσσονται χαμηλότερα στις περισσότερες χώρες. Παντού, μόνο μια μικρή μειοψηφία θεωρεί ότι δεν απαιτούνται πρόσθετα μέτρα. </text:p>
        <text:p text:style-name="P23"><draw:g text:anchor-type="paragraph" draw:z-index="30" draw:name="Forme2" draw:style-name="gr2"><draw:frame draw:style-name="gr3" draw:text-style-name="P89" svg:width="0.389cm" svg:height="0.482cm" svg:x="16.14cm" svg:y="-0.821cm"><draw:text-box><text:p/></draw:text-box></draw:frame><draw:path draw:style-name="gr4" draw:text-style-name="P90" svg:width="7.267cm" svg:height="6.095cm" svg:x="7.165cm" svg:y="-6.747cm" svg:viewBox="0 0 7268 6096" svg:d="M7268 0h-7268v555h7268zM6619 793h-6619v555h6619zM6288 1573h-6288v569h6288zM6116 2366h-6116v569h6116zM4793 3160h-4793v555h4793zM4793 3940h-4793v569h4793zM503 4733h-503v570h503zM503 5528h-503v568h503z"><text:p/></draw:path><draw:frame draw:style-name="gr5" draw:text-style-name="P92" svg:width="0.262cm" svg:height="0.313cm" svg:x="14.551cm" svg:y="-6.574cm"><draw:text-box><text:p text:style-name="P91"><text:span text:style-name="T72">44</text:span></text:p></draw:text-box></draw:frame><draw:frame draw:style-name="gr6" draw:text-style-name="P93" svg:width="0.258cm" svg:height="0.309cm" svg:x="13.891cm" svg:y="-5.775cm"><draw:text-box><text:p text:style-name="P91"><text:span text:style-name="T73">40</text:span></text:p></draw:text-box></draw:frame><draw:frame draw:style-name="gr7" draw:text-style-name="P93" svg:width="0.251cm" svg:height="0.309cm" svg:x="13.559cm" svg:y="-4.98cm"><draw:text-box><text:p text:style-name="P91"><text:span text:style-name="T73">3</text:span></text:p></draw:text-box></draw:frame><draw:frame draw:style-name="gr8" draw:text-style-name="P93" svg:width="0.258cm" svg:height="0.309cm" svg:x="13.395cm" svg:y="-4.2cm"><draw:text-box><text:p text:style-name="P91"><text:span text:style-name="T73">37</text:span></text:p></draw:text-box></draw:frame><draw:frame draw:style-name="gr9" draw:text-style-name="P93" svg:width="0.251cm" svg:height="0.309cm" svg:x="12.072cm" svg:y="-3.405cm"><draw:text-box><text:p text:style-name="P91"><text:span text:style-name="T73">2</text:span></text:p></draw:text-box></draw:frame><draw:frame draw:style-name="gr10" draw:text-style-name="P93" svg:width="0.251cm" svg:height="0.309cm" svg:x="12.072cm" svg:y="-2.611cm"><draw:text-box><text:p text:style-name="P91"><text:span text:style-name="T73">2</text:span></text:p></draw:text-box></draw:frame><draw:frame draw:style-name="gr11" draw:text-style-name="P93" svg:width="0.251cm" svg:height="0.309cm" svg:x="7.772cm" svg:y="-1.817cm"><draw:text-box><text:p text:style-name="P91"><text:span text:style-name="T73">3</text:span></text:p></draw:text-box></draw:frame><draw:frame draw:style-name="gr12" draw:text-style-name="P93" svg:width="0.251cm" svg:height="0.309cm" svg:x="7.772cm" svg:y="-1.036cm"><draw:text-box><text:p text:style-name="P91"><text:span text:style-name="T73">3</text:span></text:p></draw:text-box></draw:frame><draw:frame draw:style-name="gr13" draw:text-style-name="P92" svg:width="7.958cm" svg:height="0.313cm" svg:x="2.068cm" svg:y="-6.56cm"><draw:text-box><text:p text:style-name="P91"><text:span text:style-name="T74">Αυστηρότερες κυρώσεις κατά του παράνομου διαδικτυακού περιεχομένου</text:span></text:p></draw:text-box></draw:frame><draw:frame draw:style-name="gr14" draw:text-style-name="P93" svg:width="11.141cm" svg:height="0.309cm" svg:x="1.651cm" svg:y="-5.775cm"><draw:text-box><text:p text:style-name="P91"><text:span text:style-name="T75">Αυστηρότεροι κανόνες για τις διαδικτυακές πλατφόρμες και τις πλατφόρμες μέσων κοινωνικής δικτύωσης</text:span></text:p></draw:text-box></draw:frame><draw:frame draw:style-name="gr15" draw:text-style-name="P93" svg:width="7.795cm" svg:height="0.309cm" svg:x="1.387cm" svg:y="-4.98cm"><draw:text-box><text:p text:style-name="P91"><text:span text:style-name="T75">Σαφής επισήμανση του παραγόμενου ή παραποιημένου περιεχομένου ΤΝ</text:span></text:p></draw:text-box></draw:frame><draw:frame draw:style-name="gr16" draw:text-style-name="P93" svg:width="7.778cm" svg:height="0.309cm" svg:x="1.842cm" svg:y="-4.186cm"><draw:text-box><text:p text:style-name="P91"><text:span text:style-name="T75">Κατώτατο όριο ηλικίας για την πρόσβαση στα μέσα κοινωνικής δικτύωσης</text:span></text:p></draw:text-box></draw:frame><draw:frame draw:style-name="gr17" draw:text-style-name="P93" svg:width="8.864cm" svg:height="0.309cm" svg:x="2.21cm" svg:y="-3.405cm"><draw:text-box><text:p text:style-name="P91"><text:span text:style-name="T75">Περισσότερη εκπαίδευση και γραμματισμός στα μέσα επικοινωνίας για τους πολίτες</text:span></text:p></draw:text-box></draw:frame><draw:frame draw:style-name="gr18" draw:text-style-name="P93" svg:width="7.27cm" svg:height="0.309cm" svg:x="1.9cm" svg:y="-2.611cm"><draw:text-box><text:p text:style-name="P91"><text:span text:style-name="T75">Πιο ανεξάρτητος έλεγχος γεγονότων του επιγραμμικού περιεχομένου</text:span></text:p></draw:text-box></draw:frame><draw:frame draw:style-name="gr19" draw:text-style-name="P93" svg:width="3.703cm" svg:height="0.309cm" svg:x="3.316cm" svg:y="-1.828cm"><draw:text-box><text:p text:style-name="P91"><text:span text:style-name="T75">Δεν απαιτούνται πρόσθετα μέτρα</text:span></text:p></draw:text-box></draw:frame><draw:frame draw:style-name="gr20" draw:text-style-name="P93" svg:width="1.322cm" svg:height="0.309cm" svg:x="5.768cm" svg:y="-1.036cm"><draw:text-box><text:p text:style-name="P91"><text:span text:style-name="T75">Δεν γνωρίζω</text:span></text:p></draw:text-box></draw:frame><draw:frame draw:style-name="gr21" draw:text-style-name="P94" svg:width="14.87cm" svg:height="1.029cm" svg:x="0.027cm" svg:y="-7.751cm"><draw:text-box><text:p text:style-name="P91"><text:span text:style-name="T76">Ε15 </text:span><text:span text:style-name="T77">Ποιο από τα ακόλουθα μέτρα, εάν υπάρχουν, θα πρέπει να δοθεί προτεραιότητα για τη μείωση των αρνητικών επιπτώσεων των ψευδών ή παραπλανητικών πληροφοριών στο διαδίκτυο ? </text:span><text:span text:style-name="T78">(Μπορείτε να επιλέξετε περισσότερες από μία απαντήσεις, το πολύ 2)</text:span></text:p></draw:text-box></draw:frame><draw:frame draw:style-name="gr22" draw:text-style-name="P95" svg:width="0.597cm" svg:height="0.479cm" svg:x="0.002cm" svg:y="-6.553cm"><draw:text-box><text:p/></draw:text-box></draw:frame></draw:g></text:p>
        <text:h text:style-name="P20" text:outline-level="2"><text:bookmark-start text:name="__RefHeading___Toc4054_3967327191"/>1.2 Οι κίνδυνοι που αντιμετωπίζουν τα παιδιά στο διαδίκτυο και η προστασία τους <text:bookmark-end text:name="__RefHeading___Toc4054_3967327191"/></text:h>
        <text:p text:style-name="P23">Ευρεία και έντονη ανησυχία για τους κινδύνους </text:p>
        <text:p text:style-name="P23"><draw:g text:anchor-type="paragraph" draw:z-index="4" draw:name="Objet de groupe 4" draw:style-name="gr2"><draw:frame draw:style-name="gr246" draw:text-style-name="P89" svg:width="0.387cm" svg:height="0.482cm" svg:x="16.365cm" svg:y="19.421cm"><draw:text-box><text:p/></draw:text-box></draw:frame><draw:frame draw:style-name="gr247" draw:text-style-name="P89" svg:width="0.391cm" svg:height="0.482cm" svg:x="-0.064cm" svg:y="20.107cm"><draw:text-box><text:p/></draw:text-box></draw:frame><draw:path draw:style-name="gr80" draw:text-style-name="P132" svg:width="5.894cm" svg:height="4.945cm" svg:x="0.596cm" svg:y="14.235cm" svg:viewBox="0 0 5895 4946" svg:d="M5597 0h-5597v348h5597zM5895 929h-5895v337h5895zM5454 1847h-5454v336h5454zM4886 2764h-4886v336h4886zM4588 3681h-4588v336h4588zM4020 4598h-4020v348h4020z"><text:p/></draw:path><draw:path draw:style-name="gr248" draw:text-style-name="P133" svg:width="6.177cm" svg:height="4.945cm" svg:x="4.616cm" svg:y="14.235cm" svg:viewBox="0 0 6178 4946" svg:d="M6178 0h-4601v348h4601zM6037 929h-4163v337h4163zM5894 1847h-4460v336h4460zM5894 2764h-5028v336h5028zM5171 3681h-4603v336h4603zM4602 4598h-4602v348h4602z"><text:p/></draw:path><draw:path draw:style-name="gr190" draw:text-style-name="P141" svg:width="6.177cm" svg:height="4.945cm" svg:x="4.616cm" svg:y="14.235cm" svg:viewBox="0 0 6178 4946" svg:d="M6178 0h-4601v348h4601zM6037 929h-4163v337h4163zM5894 1847h-4460v336h4460zM5894 2764h-5028v336h5028zM5171 3681h-4603v336h4603zM4602 4598h-4602v348h4602z"><text:p/></draw:path><draw:path draw:style-name="gr82" draw:text-style-name="P134" svg:width="3.735cm" svg:height="4.945cm" svg:x="9.217cm" svg:y="14.235cm" svg:viewBox="0 0 3736 4946" svg:d="M3736 0h-2159v348h2159zM3593 929h-2158v337h2158zM3593 1847h-2301v336h2301zM3593 2764h-2301v336h2301zM3451 3681h-2882v336h2882zM3167 4598h-3167v348h3167z"><text:p/></draw:path><draw:path draw:style-name="gr83" draw:text-style-name="P135" svg:width="1.719cm" svg:height="4.945cm" svg:x="12.384cm" svg:y="14.235cm" svg:viewBox="0 0 1720 4946" svg:d="M1720 0h-1151v348h1151zM1720 929h-1294v337h1294zM1720 1847h-1294v336h1294zM1720 2764h-1294v336h1294zM1577 3681h-1293v336h1293zM1577 4598h-1577v348h1577z"><text:p/></draw:path><draw:path draw:style-name="gr85" draw:text-style-name="P136" svg:width="1.008cm" svg:height="4.945cm" svg:x="13.961cm" svg:y="14.235cm" svg:viewBox="0 0 1009 4946" svg:d="M1009 0h-867v348h867zM1009 929h-867v337h867zM1009 1847h-867v336h867zM1009 2764h-867v336h867zM1009 3681h-1009v336h1009zM1009 4598h-1009v348h1009z"><text:p/></draw:path><draw:frame draw:style-name="gr249" draw:text-style-name="P115" svg:width="0.248cm" svg:height="0.302cm" svg:x="3.272cm" svg:y="14.318cm"><draw:text-box><text:p text:style-name="P91"><text:span text:style-name="T95">3</text:span></text:p></draw:text-box></draw:frame><draw:frame draw:style-name="gr250" draw:text-style-name="P93" svg:width="0.271cm" svg:height="0.309cm" svg:x="3.416cm" svg:y="15.232cm"><draw:text-box><text:p text:style-name="P91"><text:span text:style-name="T129">41</text:span></text:p></draw:text-box></draw:frame><draw:frame draw:style-name="gr249" draw:text-style-name="P115" svg:width="0.248cm" svg:height="0.302cm" svg:x="3.199cm" svg:y="16.152cm"><draw:text-box><text:p text:style-name="P91"><text:span text:style-name="T95">3</text:span></text:p></draw:text-box></draw:frame><draw:frame draw:style-name="gr72" draw:text-style-name="P115" svg:width="0.269cm" svg:height="0.302cm" svg:x="2.912cm" svg:y="17.073cm"><draw:text-box><text:p text:style-name="P91"><text:span text:style-name="T95">34</text:span></text:p></draw:text-box></draw:frame><draw:frame draw:style-name="gr74" draw:text-style-name="P115" svg:width="0.267cm" svg:height="0.302cm" svg:x="2.769cm" svg:y="17.988cm"><draw:text-box><text:p text:style-name="P91"><text:span text:style-name="T95">32</text:span></text:p></draw:text-box></draw:frame><draw:frame draw:style-name="gr249" draw:text-style-name="P115" svg:width="0.248cm" svg:height="0.302cm" svg:x="2.481cm" svg:y="18.922cm"><draw:text-box><text:p text:style-name="P91"><text:span text:style-name="T95">2</text:span></text:p></draw:text-box></draw:frame><draw:frame draw:style-name="gr251" draw:text-style-name="P115" svg:width="0.271cm" svg:height="0.302cm" svg:x="8.38cm" svg:y="14.318cm"><draw:text-box><text:p text:style-name="P91"><text:span text:style-name="T95">32</text:span></text:p></draw:text-box></draw:frame><draw:frame draw:style-name="gr252" draw:text-style-name="P93" svg:width="0.249cm" svg:height="0.309cm" svg:x="8.45cm" svg:y="15.232cm"><draw:text-box><text:p text:style-name="P91"><text:span text:style-name="T129">2</text:span></text:p></draw:text-box></draw:frame><draw:frame draw:style-name="gr74" draw:text-style-name="P115" svg:width="0.267cm" svg:height="0.302cm" svg:x="8.163cm" svg:y="16.152cm"><draw:text-box><text:p text:style-name="P91"><text:span text:style-name="T95">31</text:span></text:p></draw:text-box></draw:frame><draw:frame draw:style-name="gr251" draw:text-style-name="P115" svg:width="0.271cm" svg:height="0.302cm" svg:x="7.875cm" svg:y="17.073cm"><draw:text-box><text:p text:style-name="P91"><text:span text:style-name="T95">35</text:span></text:p></draw:text-box></draw:frame><draw:frame draw:style-name="gr72" draw:text-style-name="P115" svg:width="0.269cm" svg:height="0.302cm" svg:x="7.373cm" svg:y="17.988cm"><draw:text-box><text:p text:style-name="P91"><text:span text:style-name="T95">32</text:span></text:p></draw:text-box></draw:frame><draw:frame draw:style-name="gr74" draw:text-style-name="P115" svg:width="0.267cm" svg:height="0.302cm" svg:x="6.796cm" svg:y="18.922cm"><draw:text-box><text:p text:style-name="P91"><text:span text:style-name="T95">32</text:span></text:p></draw:text-box></draw:frame><draw:frame draw:style-name="gr72" draw:text-style-name="P115" svg:width="0.269cm" svg:height="0.302cm" svg:x="11.759cm" svg:y="14.318cm"><draw:text-box><text:p text:style-name="P91"><text:span text:style-name="T95">15</text:span></text:p></draw:text-box></draw:frame><draw:frame draw:style-name="gr250" draw:text-style-name="P93" svg:width="0.271cm" svg:height="0.309cm" svg:x="11.615cm" svg:y="15.232cm"><draw:text-box><text:p text:style-name="P91"><text:span text:style-name="T129">15</text:span></text:p></draw:text-box></draw:frame><draw:frame draw:style-name="gr251" draw:text-style-name="P115" svg:width="0.271cm" svg:height="0.302cm" svg:x="11.541cm" svg:y="16.152cm"><draw:text-box><text:p text:style-name="P91"><text:span text:style-name="T95">16</text:span></text:p></draw:text-box></draw:frame><draw:frame draw:style-name="gr251" draw:text-style-name="P115" svg:width="0.271cm" svg:height="0.302cm" svg:x="11.541cm" svg:y="17.073cm"><draw:text-box><text:p text:style-name="P91"><text:span text:style-name="T95">16</text:span></text:p></draw:text-box></draw:frame><draw:frame draw:style-name="gr74" draw:text-style-name="P115" svg:width="0.267cm" svg:height="0.302cm" svg:x="11.114cm" svg:y="17.988cm"><draw:text-box><text:p text:style-name="P91"><text:span text:style-name="T95">20</text:span></text:p></draw:text-box></draw:frame><draw:frame draw:style-name="gr74" draw:text-style-name="P115" svg:width="0.267cm" svg:height="0.302cm" svg:x="10.68cm" svg:y="18.922cm"><draw:text-box><text:p text:style-name="P91"><text:span text:style-name="T95">22</text:span></text:p></draw:text-box></draw:frame><draw:frame draw:style-name="gr253" draw:text-style-name="P115" svg:width="0.248cm" svg:height="0.479cm" svg:x="13.474cm" svg:y="14.318cm"><draw:text-box><text:p/></draw:text-box></draw:frame><draw:frame draw:style-name="gr254" draw:text-style-name="P93" svg:width="0.249cm" svg:height="0.479cm" svg:x="13.402cm" svg:y="15.232cm"><draw:text-box><text:p/></draw:text-box></draw:frame><draw:frame draw:style-name="gr253" draw:text-style-name="P115" svg:width="0.248cm" svg:height="0.479cm" svg:x="13.402cm" svg:y="16.152cm"><draw:text-box><text:p/></draw:text-box></draw:frame><draw:frame draw:style-name="gr253" draw:text-style-name="P115" svg:width="0.248cm" svg:height="0.479cm" svg:x="13.402cm" svg:y="17.073cm"><draw:text-box><text:p/></draw:text-box></draw:frame><draw:frame draw:style-name="gr253" draw:text-style-name="P115" svg:width="0.248cm" svg:height="0.479cm" svg:x="13.259cm" svg:y="17.988cm"><draw:text-box><text:p/></draw:text-box></draw:frame><draw:frame draw:style-name="gr251" draw:text-style-name="P115" svg:width="0.271cm" svg:height="0.302cm" svg:x="13.052cm" svg:y="18.922cm"><draw:text-box><text:p text:style-name="P91"><text:span text:style-name="T95">11</text:span></text:p></draw:text-box></draw:frame><draw:frame draw:style-name="gr249" draw:text-style-name="P115" svg:width="0.248cm" svg:height="0.302cm" svg:x="14.469cm" svg:y="14.33cm"><draw:text-box><text:p text:style-name="P91"><text:span text:style-name="T95">6</text:span></text:p></draw:text-box></draw:frame><draw:frame draw:style-name="gr252" draw:text-style-name="P93" svg:width="0.249cm" svg:height="0.309cm" svg:x="14.469cm" svg:y="15.232cm"><draw:text-box><text:p text:style-name="P91"><text:span text:style-name="T129">6</text:span></text:p></draw:text-box></draw:frame><draw:frame draw:style-name="gr140" draw:text-style-name="P115" svg:width="0.244cm" svg:height="0.302cm" svg:x="14.483cm" svg:y="16.152cm"><draw:text-box><text:p text:style-name="P91"><text:span text:style-name="T95">6</text:span></text:p></draw:text-box></draw:frame><draw:frame draw:style-name="gr140" draw:text-style-name="P115" svg:width="0.244cm" svg:height="0.302cm" svg:x="14.483cm" svg:y="17.073cm"><draw:text-box><text:p text:style-name="P91"><text:span text:style-name="T95">6</text:span></text:p></draw:text-box></draw:frame><draw:frame draw:style-name="gr249" draw:text-style-name="P115" svg:width="0.248cm" svg:height="0.302cm" svg:x="14.409cm" svg:y="17.988cm"><draw:text-box><text:p text:style-name="P91"><text:span text:style-name="T95">7</text:span></text:p></draw:text-box></draw:frame><draw:polygon draw:style-name="gr80" draw:text-style-name="P132" svg:width="0.129cm" svg:height="0.129cm" svg:x="3.077cm" svg:y="13.515cm" svg:viewBox="0 0 130 130" draw:points="0,130 130,130 130,0 0,0"><text:p/></draw:polygon><draw:frame draw:style-name="gr249" draw:text-style-name="P115" svg:width="0.248cm" svg:height="0.302cm" svg:x="14.409cm" svg:y="18.922cm"><draw:text-box><text:p text:style-name="P91"><text:span text:style-name="T95">7</text:span></text:p></draw:text-box></draw:frame><draw:polygon draw:style-name="gr81" draw:text-style-name="P133" svg:width="0.13cm" svg:height="0.129cm" svg:x="5.207cm" svg:y="13.515cm" svg:viewBox="0 0 131 130" draw:points="0,130 131,130 131,0 0,0"><text:p/></draw:polygon><draw:path draw:style-name="gr255" draw:text-style-name="P148" svg:width="2.151cm" svg:height="0.169cm" svg:x="14.395cm" svg:y="13.764cm" svg:viewBox="0 0 2152 170" svg:d="M924 118c-5 0-9 1-13 1-3 1-6 2-8 3-2 2-4 4-5 6s-1 4-1 7c0 4 1 8 4 10 3 3 7 4 12 4 4 0 8-1 11-3 4-2 8-5 11-10v-18zM2098 75c-4 0-8 1-11 3-2 2-5 5-6 8-2 3-3 7-4 11s-1 8-1 13c0 4 0 8 1 13 0 4 1 8 3 11s4 6 7 8c2 2 6 3 10 3 2 0 4 0 6-1s4-2 6-3 4-3 6-5 5-5 7-8v-36c-4-5-8-9-12-12s-8-5-12-5zM1287 74c-5 0-9 1-12 2-3 2-6 4-8 7-2 4-4 7-5 12-1 4-2 9-2 15 0 5 1 10 2 15 0 4 2 8 4 11s4 6 8 8c3 2 7 2 12 2s9 0 12-2c4-2 6-4 8-7 3-3 4-7 5-11 1-5 2-10 2-16 0-5-1-10-1-14-1-5-3-8-5-12-2-3-4-6-8-7-3-2-7-3-12-3zM175 74c-4 0-8 1-11 2-4 2-7 4-9 7-2 4-3 7-5 12-1 4-1 9-1 15 0 5 0 10 1 15 1 4 2 8 4 11s5 6 8 8c4 2 8 2 13 2 4 0 8 0 12-2 3-2 6-4 8-7s4-7 5-11c1-5 1-10 1-16 0-5 0-10-1-14-1-5-2-8-4-12-2-3-5-6-8-7-4-2-8-3-13-3zM1982 71c-4 0-7 1-10 2-3 2-5 4-7 6-2 3-3 6-4 9s-2 7-2 10h45c0-8-1-15-5-20-4-4-9-7-17-7zM1645 71c-4 0-7 1-10 2-3 2-5 4-7 6-2 3-3 6-4 9s-2 7-2 10h45c0-8-1-15-5-20-4-4-9-7-17-7zM495 71c-4 0-7 1-10 2-3 2-5 4-7 6-2 3-3 6-4 9-2 3-2 7-2 10h45c0-8-2-15-5-20-4-4-9-7-17-7zM568 52c3 0 6 0 8 0s3 1 4 1 2 1 3 2c0 0 0 1 1 2l21 79v1-1l20-79c1-1 1-2 1-2 1-1 2-2 3-2s2-1 4-1 4 0 7 0 6 0 8 0c1 0 3 1 4 1 1 1 2 1 2 2 1 0 1 1 1 2l22 79v1-1l21-79c0-1 0-2 1-2 0-1 1-2 2-2s3-1 4-1c2 0 5 0 8 0s5 0 7 0 3 1 4 1c2 0 2 1 3 1 0 1 0 2 0 3 0 0 0 1 0 3 0 1-1 3-1 5l-29 97c0 1-1 2-1 3-1 1-2 2-3 2-2 1-4 1-6 1s-6 0-10 0c-3 0-7 0-9 0-3 0-5 0-6-1-1 0-2-1-3-2s-1-2-2-3l-17-65-1-1v1l-17 65c0 1 0 2-1 3 0 1-2 2-3 2-1 1-3 1-6 1-2 0-5 0-9 0s-8 0-10 0-4 0-6-1c-1 0-2-1-3-2 0-1-1-2-1-3l-29-97c0-2-1-4-1-5 0-2 0-3 0-3 0-1 0-2 0-3 1 0 2-1 3-1s3-1 4-1c2 0 5 0 8 0zM1542 50c3 0 6 0 9 1 3 0 6 1 9 2 2 1 5 2 7 3 2 2 3 3 4 4 1 0 2 1 2 2 1 0 1 1 1 2s0 2 0 4c1 1 1 3 1 5 0 4-1 8-2 9 0 2-1 3-3 3-1 0-3 0-4-1-2-2-3-3-5-4-2-2-5-3-8-4s-6-1-10-1c-8 0-14 3-18 9s-6 14-6 26c0 6 0 11 1 15 1 5 3 8 5 11s4 5 7 7c4 1 7 2 11 2s8 0 11-2c3-1 6-2 8-4 2-1 4-3 5-4 2-1 3-2 4-2s2 0 2 1c1 0 1 1 1 2s1 2 1 4 0 4 0 7c0 2 0 3 0 5 0 1 0 2-1 3 0 1 0 2 0 3 0 0-1 1-2 2s-3 2-5 3c-2 2-5 3-8 4s-6 2-10 2c-3 1-7 1-10 1-9 0-16-1-22-3-7-3-12-7-16-12s-8-11-10-18-3-15-3-25 1-20 4-27c2-8 6-15 11-20s10-9 17-11c7-3 14-4 22-4zM1180 50c3 0 6 0 9 1 3 0 6 1 9 2 2 1 5 2 7 3 2 2 4 3 4 4 1 0 2 1 2 2 1 0 1 1 1 2s0 2 1 4c0 1 0 3 0 5 0 4-1 8-1 9-1 2-2 3-4 3-1 0-2 0-4-1-1-2-3-3-5-4-2-2-5-3-8-4s-6-1-10-1c-8 0-14 3-18 9s-6 14-6 26c0 6 0 11 1 15 1 5 3 8 5 11s5 5 8 7c3 1 6 2 10 2s8 0 11-2c3-1 6-2 8-4 2-1 4-3 6-4 1-1 2-2 3-2s2 0 2 1c1 0 1 1 1 2 1 1 1 2 1 4s0 4 0 7c0 2 0 3 0 5 0 1 0 2 0 3-1 1-1 2-1 3 0 0-1 1-2 2s-3 2-5 3c-2 2-5 3-8 4s-6 2-9 2c-4 1-7 1-11 1-8 0-16-1-22-3-6-3-12-7-16-12s-8-11-10-18-3-15-3-25 1-20 4-27c3-8 6-15 11-20s11-9 17-11c7-3 14-4 22-4zM1983 50c9 0 17 1 23 4s11 6 16 11c4 5 7 10 9 16 1 7 2 14 2 21v5c0 4 0 6-2 8s-4 3-7 3h-65c0 4 1 9 2 12 1 4 3 7 5 10 2 2 5 4 9 6 4 1 8 2 13 2 6 0 10-1 14-1 4-1 8-2 11-3s5-2 7-2c2-1 3-2 4-2s2 0 2 1c1 0 1 1 2 1 0 1 0 2 0 3 0 2 0 3 0 5s0 4 0 5 0 2 0 3 0 2-1 2c0 1-1 1-1 2-1 1-2 1-4 2-3 1-6 2-9 3-4 1-8 2-13 2-4 1-9 1-14 1-10 0-18-1-25-3-8-3-14-6-18-11-5-5-9-11-11-18-2-8-4-17-4-27 0-9 2-18 4-25 3-8 6-14 11-20 5-5 10-9 17-12s14-4 23-4zM1867 50c8 0 14 1 19 4 5 2 9 5 12 9s5 9 6 15c2 5 3 12 3 20v66c0 0-1 1-1 2-1 0-2 1-3 1-1 1-2 1-4 1s-5 0-7 0c-3 0-6 0-8 0s-3 0-4-1c-2 0-2-1-3-1 0-1-1-2-1-2v-61c0-6 0-10-1-13 0-2-2-5-3-7s-3-4-6-5c-2-1-4-2-8-2-3 0-7 2-11 4-4 3-8 7-12 13v71c0 0-1 1-1 2-1 0-1 1-3 1-1 1-2 1-4 1s-5 0-7 0c-4 0-6 0-8 0s-3 0-4-1c-2 0-2-1-3-1 0-1-1-2-1-2v-107c0-1 1-2 1-2 0-1 1-1 2-2 1 0 2-1 4-1s4 0 6 0c3 0 5 0 7 0 1 0 3 1 4 1 0 1 1 1 2 2 0 0 0 1 0 2v12c6-6 12-11 18-14s13-5 19-5zM1768 50c1 0 2 0 3 0 2 0 3 0 4 1 1 0 3 0 4 1 0 0 1 0 2 1 0 0 0 1 1 1 0 1 0 1 0 2s0 2 0 4c1 2 1 4 1 7s0 5-1 7c0 2 0 3 0 4-1 1-1 2-2 2 0 1-1 1-2 1 0 0-1 0-2-1-1 0-1 0-2 0-1-1-3-1-4-1-1-1-2-1-4-1-1 0-3 1-5 1-1 1-3 2-5 3-2 2-4 4-6 6-2 3-4 6-6 9v67c0 0 0 1-1 2 0 0-1 1-2 1-1 1-3 1-5 1s-4 0-7 0-5 0-7 0-4 0-5-1c-1 0-2-1-2-1-1-1-1-2-1-2v-107c0-1 0-2 0-2 1-1 2-1 3-2 1 0 2-1 4-1 1 0 3 0 6 0 2 0 5 0 6 0 2 0 3 1 4 1 1 1 2 1 2 2 0 0 1 1 1 2v13c2-4 5-7 8-10 2-2 4-4 7-6 2-2 4-3 6-3 3-1 5-1 7-1zM1646 50c9 0 16 1 23 4 6 3 11 6 16 11 4 5 7 10 8 16 2 7 3 14 3 21v5c0 4 0 6-2 8s-4 3-7 3h-65c0 4 1 9 2 12 1 4 3 7 5 10 2 2 5 4 9 6 4 1 8 2 13 2 6 0 10-1 14-1 4-1 8-2 11-3s5-2 7-2c2-1 3-2 4-2s2 0 2 1c1 0 1 1 1 1 1 1 1 2 1 3 0 2 0 3 0 5s0 4 0 5 0 2 0 3-1 2-1 2c0 1-1 1-1 2-1 1-2 1-4 2-3 1-6 2-9 3-4 1-8 2-13 2-4 1-9 1-14 1-10 0-18-1-25-3-8-3-14-6-18-11-5-5-9-11-11-18-2-8-4-17-4-27 0-9 2-18 4-25 3-8 6-14 11-20 5-5 10-9 17-12s14-4 23-4zM1428 50c7 0 13 1 18 4 5 2 9 5 12 9 4 4 6 9 7 15 1 5 2 12 2 20v66c0 0 0 1-1 2 0 0-1 1-2 1-1 1-3 1-5 1s-4 0-7 0-5 0-7 0-4 0-5-1c-1 0-2-1-2-1-1-1-1-2-1-2v-61c0-6 0-10-1-13-1-2-2-5-3-7-2-2-4-4-6-5s-5-2-8-2c-4 0-8 2-12 4-4 3-8 7-12 13v71c0 0 0 1-1 2 0 0-1 1-2 1-1 1-3 1-5 1s-4 0-7 0-5 0-7 0-4 0-5-1c-1 0-2-1-2-1-1-1-1-2-1-2v-107c0-1 0-2 1-2 0-1 1-1 2-2 1 0 2-1 4-1 1 0 3 0 6 0 2 0 5 0 6 0 2 0 3 1 4 1 1 1 2 1 2 2 1 0 1 1 1 2v12c6-6 12-11 18-14s12-5 19-5zM1288 50c9 0 18 1 25 4 7 2 13 6 17 11 5 5 8 12 11 19 2 7 3 16 3 25s-1 18-4 25c-2 8-6 14-11 19-4 6-11 10-18 13s-16 4-26 4c-9 0-18-1-25-3-7-3-13-7-17-12-5-5-8-11-10-19-3-7-4-15-4-25 0-9 1-17 4-25 2-7 6-14 11-19 5-6 11-10 18-13s16-4 26-4zM918 50c8 0 15 1 21 2 6 2 11 5 15 8s7 8 8 13c2 5 3 12 3 19v72c0 1 0 2-1 3-1 0-2 1-4 1s-4 0-8 0c-3 0-6 0-7 0-2 0-3-1-4-1-1-1-1-2-1-3v-8c-4 4-9 8-15 11-6 2-12 3-19 3-6 0-11 0-15-2-5-1-9-3-13-6-3-3-6-7-8-11-2-5-3-10-3-15 0-7 1-12 4-17 2-4 6-8 11-11s11-5 18-7c7-1 15-2 25-2h10v-6c0-4 0-6-1-9 0-3-2-5-3-6-2-2-4-3-6-4-3-1-6-1-10-1-5 0-9 0-13 2-4 1-8 2-11 3-3 2-5 3-8 4-2 1-3 2-4 2s-2-1-3-1c-1-1-1-2-1-3-1-1-1-2-2-3 0-2 0-4 0-6s0-4 1-5c0-2 1-3 2-4s3-3 6-4 6-3 10-4c3-1 8-2 12-3s9-1 14-1zM496 50c9 0 16 1 23 4 6 3 11 6 15 11s7 10 9 16c2 7 3 14 3 21v5c0 4-1 6-2 8-2 2-4 3-7 3h-65c0 4 0 9 1 12 2 4 3 7 6 10 2 2 5 4 9 6 3 1 8 2 13 2s10-1 14-1c4-1 7-2 10-3s6-2 8-2c1-1 3-2 4-2s2 0 2 1c1 0 1 1 1 1 1 1 1 2 1 3 0 2 0 3 0 5s0 4 0 5 0 2 0 3c-1 1-1 2-1 2 0 1-1 1-1 2-1 1-2 1-5 2-2 1-5 2-9 3-3 1-7 2-12 2-4 1-9 1-15 1-9 0-18-1-25-3-7-3-13-6-18-11-4-5-8-11-10-18-3-8-4-17-4-27 0-9 1-18 4-25 2-8 6-14 11-20 4-5 10-9 17-12s14-4 23-4zM315 50c5 0 9 0 12 1 4 1 7 3 10 4 2 2 5 4 7 6 2 3 3 6 5 8 3-3 6-6 9-8 3-3 6-5 9-6 3-2 6-3 9-4s6-1 9-1c8 0 14 1 18 4 5 2 9 5 12 9s5 9 7 15c1 5 2 11 2 17v69c0 0-1 1-1 2-1 0-1 1-3 1-1 1-2 1-4 1s-4 0-7 0-6 0-8 0-3 0-4-1c-2 0-2-1-3-1 0-1 0-2 0-2v-64c0-3-1-7-2-10 0-2-1-5-3-7-1-2-3-4-5-5s-5-2-8-2-7 2-10 4c-4 3-8 7-12 13v71c0 0-1 1-1 2-1 0-1 1-3 1-1 1-2 1-4 1s-5 0-7 0c-3 0-6 0-8 0s-3 0-4-1c-2 0-2-1-3-1 0-1 0-2 0-2v-64c0-3-1-7-2-10 0-2-1-5-3-7-1-2-3-4-5-5s-5-2-7-2c-4 0-8 2-11 4-4 3-8 7-12 13v71c0 0-1 1-1 2-1 0-1 1-2 1-2 1-3 1-5 1s-5 0-7 0c-3 0-6 0-8 0s-3 0-4-1c-2 0-2-1-3-1 0-1-1-2-1-2v-107c0-1 1-2 1-2 0-1 1-1 2-2 1 0 3-1 4-1 2 0 4 0 6 0 3 0 5 0 7 0 1 0 3 1 4 1 1 1 1 1 2 2 0 0 0 1 0 2v12c6-6 12-11 18-14s12-5 18-5zM176 50c10 0 18 1 25 4 7 2 13 6 18 11 4 5 8 12 10 19s3 16 3 25-1 18-3 25c-3 8-6 14-11 19-5 6-11 10-18 13-8 3-16 4-26 4s-18-1-25-3c-7-3-13-7-18-12-4-5-8-11-10-19-2-7-3-15-3-25 0-9 1-17 3-25 3-7 6-14 11-19 5-6 11-10 19-13 7-3 15-4 25-4zM1023 23c3 0 6 0 8 0s3 1 4 1c1 1 2 1 3 2 0 0 0 1 0 2v25h24c0 0 1 0 2 0 0 1 1 1 1 2 1 1 1 3 1 4 0 2 0 4 0 6 0 4 0 7-1 9s-2 3-3 3h-24v50c0 6 1 11 3 13 2 3 5 5 10 5 2 0 3 0 4-1 2 0 3 0 4-1 1 0 2 0 2 0 1-1 1-1 2-1s1 0 1 1c1 0 1 0 1 1 1 1 1 2 1 4 0 1 0 3 0 5 0 4 0 6 0 8-1 2-1 3-2 4s-2 2-3 2c-2 1-3 1-5 2-2 0-4 1-6 1s-5 0-7 0c-6 0-11-1-15-2-5-2-9-4-11-7-3-3-5-7-7-12-1-5-2-11-2-17v-55h-13c-1 0-2-1-3-3s-1-5-1-9c0-2 0-4 0-6 0-1 0-3 1-4 0-1 1-1 1-2 1 0 2 0 2 0h13v-25c0-1 0-2 1-2 0-1 1-1 2-2 1 0 3-1 5-1s4 0 7 0zM55 9c4 0 7 0 11 1 4 0 7 1 10 2 4 1 6 2 9 3 2 1 4 2 5 3s1 2 1 2c1 1 1 2 1 2 0 1 0 3 0 4 1 1 1 3 1 6s0 5-1 6c0 2 0 3 0 4s-1 2-1 2c-1 1-2 1-2 1-1 0-3-1-5-2s-4-2-7-3c-3-2-6-3-9-4-4-1-8-2-13-2-3 0-6 1-9 2-2 1-4 2-6 3-2 2-3 3-4 6-1 2-1 4-1 6 0 4 1 7 3 9 2 3 4 5 7 7 4 2 7 4 11 5 4 2 8 4 12 6s9 4 13 6c4 3 7 6 10 9s6 7 8 12 3 10 3 16c0 8-2 15-5 22-3 6-7 11-12 15s-12 7-18 9c-7 2-15 3-23 3-5 0-10 0-15-1-4-1-8-2-12-3-3-1-6-3-9-4-2-1-4-2-5-4-1-1-2-2-2-4s-1-5-1-8 0-5 1-7c0-1 0-3 0-4 1-1 1-2 2-2 0 0 1-1 2-1s3 1 5 2c2 2 4 3 8 5 3 1 7 3 11 4s10 2 15 2c4 0 8 0 11-1s5-3 7-4c2-2 4-4 5-6 1-3 2-6 2-9s-1-6-3-9c-2-2-4-4-7-6-4-2-7-4-11-6s-8-4-12-5c-4-2-8-4-12-7-4-2-8-5-11-9-3-3-5-7-7-12-2-4-3-10-3-16 0-8 1-14 4-20 3-7 7-11 11-15 5-4 10-6 17-8 6-2 13-3 20-3zM2137 0c3 0 6 0 8 1 2 0 3 0 4 1 1 0 2 1 3 1 0 1 0 2 0 2v159c0 0 0 1 0 2-1 0-1 1-2 1-1 1-3 1-4 1-2 0-4 0-6 0-3 0-5 0-6 0-2 0-3 0-4-1-1 0-2-1-3-1 0-1 0-2 0-2v-12c-6 6-11 10-18 14-6 3-12 4-20 4s-15-1-20-4c-6-3-10-8-14-13s-6-12-8-19c-1-7-2-15-2-22 0-10 1-18 3-26s5-14 9-19c4-6 9-10 14-13 6-3 13-4 21-4 6 0 11 1 16 4 5 2 10 6 14 10v-59c0 0 1-1 1-2 0 0 1-1 2-1 2-1 3-1 5-1 2-1 4-1 7-1zM760 0c3 0 5 0 7 0 2 1 3 1 5 1 1 1 2 1 2 2 1 1 1 1 1 2v60c5-5 10-9 16-11 5-3 11-4 17-4 7 0 13 1 18 4 5 2 9 5 12 9 3 5 5 9 7 15 1 5 2 12 2 20v66c0 0 0 1-1 2 0 0-1 1-2 1-1 1-3 1-5 1s-4 0-7 0-6 0-8 0-3 0-4-1c-1 0-2-1-3-1 0-1 0-2 0-2v-61c0-6-1-10-2-13 0-2-1-5-3-7-1-2-3-4-5-5-3-1-5-2-8-2-4 0-8 2-12 4-4 3-8 7-12 13v71c0 0 0 1-1 2 0 0-1 1-2 1-2 1-3 1-5 1s-4 0-7 0-6 0-8 0-3 0-4-1c-1 0-2-1-3-1 0-1 0-2 0-2v-159c0-1 0-1 0-2 1-1 2-1 3-2 1 0 2 0 4-1 2 0 5 0 8 0z"><text:p/></draw:path><draw:polygon draw:style-name="gr82" draw:text-style-name="P134" svg:width="0.13cm" svg:height="0.129cm" svg:x="7.948cm" svg:y="13.515cm" svg:viewBox="0 0 131 130" draw:points="0,130 131,130 131,0 0,0"><text:p/></draw:polygon><draw:frame draw:style-name="gr256" draw:text-style-name="P115" svg:width="1.895cm" svg:height="0.302cm" svg:x="3.266cm" svg:y="13.462cm"><draw:text-box><text:p text:style-name="P91"><text:span text:style-name="T99">Πολύ ανήσυχος/-η</text:span></text:p></draw:text-box></draw:frame><draw:polygon draw:style-name="gr83" draw:text-style-name="P135" svg:width="0.142cm" svg:height="0.129cm" svg:x="10.472cm" svg:y="13.515cm" svg:viewBox="0 0 143 130" draw:points="0,130 143,130 143,0 0,0"><text:p/></draw:polygon><draw:frame draw:style-name="gr257" draw:text-style-name="P115" svg:width="2.377cm" svg:height="0.302cm" svg:x="8.142cm" svg:y="13.462cm"><draw:text-box><text:p text:style-name="P91"><text:span text:style-name="T118">Δεν ανησυχώ ιδιαίτερα</text:span></text:p></draw:text-box></draw:frame><draw:polygon draw:style-name="gr85" draw:text-style-name="P136" svg:width="0.129cm" svg:height="0.129cm" svg:x="13.066cm" svg:y="13.515cm" svg:viewBox="0 0 130 130" draw:points="0,130 130,130 130,0 0,0"><text:p/></draw:polygon><draw:frame draw:style-name="gr258" draw:text-style-name="P115" svg:width="2.281cm" svg:height="0.302cm" svg:x="10.675cm" svg:y="13.462cm"><draw:text-box><text:p text:style-name="P91"><text:span text:style-name="T100">Καθόλου ανησυχητικό</text:span></text:p></draw:text-box></draw:frame><draw:frame draw:style-name="gr259" draw:text-style-name="P115" svg:width="2.112cm" svg:height="0.302cm" svg:x="13.266cm" svg:y="13.462cm"><draw:text-box><text:p text:style-name="P91"><text:span text:style-name="T101">σχετικά με το t know</text:span></text:p></draw:text-box></draw:frame><draw:frame draw:style-name="gr143" draw:text-style-name="P121" svg:width="0.743cm" svg:height="0.479cm" svg:x="0.116cm" svg:y="13.318cm"><draw:text-box><text:p/></draw:text-box></draw:frame><draw:frame draw:style-name="gr260" draw:text-style-name="P115" svg:width="4.296cm" svg:height="0.302cm" svg:x="0.633cm" svg:y="13.917cm"><draw:text-box><text:p text:style-name="P91"><text:span text:style-name="T96">Διαδικτυακός εκφοβισμός ή παρενόχληση</text:span></text:p></draw:text-box></draw:frame><draw:frame draw:style-name="gr261" draw:text-style-name="P115" svg:width="7.543cm" svg:height="0.302cm" svg:x="0.642cm" svg:y="14.835cm"><draw:text-box><text:p text:style-name="P91"><text:span text:style-name="T96">Διαδικτυακή αθέμιτη προσέγγιση (grooming) ή σεξουαλική εκμετάλλευση</text:span></text:p></draw:text-box></draw:frame><draw:frame draw:style-name="gr262" draw:text-style-name="P115" svg:width="13.14cm" svg:height="0.302cm" svg:x="0.636cm" svg:y="15.766cm"><draw:text-box><text:p text:style-name="P91"><text:span text:style-name="T96">Έκθεση σε επιβλαβές περιεχόμενο (π.χ. βία, αυτοτραυματισμός, εξτρεμισμός, επιβλαβείς συμβουλές για την υγεία ή καλλυντικά)</text:span></text:p></draw:text-box></draw:frame><draw:frame draw:style-name="gr263" draw:text-style-name="P115" svg:width="9.766cm" svg:height="0.302cm" svg:x="0.656cm" svg:y="16.683cm"><draw:text-box><text:p text:style-name="P91"><text:span text:style-name="T96">Κίνδυνοι για την προστασία των </text:span><text:span text:style-name="T96">δεδομένων (π.χ. συλλογή προσωπικών πληροφοριών παιδιών)</text:span></text:p></draw:text-box></draw:frame><draw:frame draw:style-name="gr264" draw:text-style-name="P115" svg:width="4.375cm" svg:height="0.302cm" svg:x="0.642cm" svg:y="17.615cm"><draw:text-box><text:p text:style-name="P91"><text:span text:style-name="T96">Πρόσληψη για παράνομες δραστηριότητες</text:span></text:p></draw:text-box></draw:frame><draw:frame draw:style-name="gr265" draw:text-style-name="P93" svg:width="2.276cm" svg:height="0.309cm" svg:x="0.649cm" svg:y="18.53cm"><draw:text-box><text:p text:style-name="P91"><text:span text:style-name="T103">Εθιστικός σχεδιασμός</text:span></text:p></draw:text-box></draw:frame><draw:frame draw:style-name="gr144" draw:text-style-name="P143" svg:width="10.933cm" svg:height="0.92cm" svg:x="0.305cm" svg:y="12.815cm"><draw:text-box><text:p text:style-name="P91"><text:span text:style-name="T110">Ε11</text:span><text:span text:style-name="T111"> Πόσο ανησυχείτε για τους ακόλουθους κινδύνους που αντιμετωπίζουν τα παιδιά στα μέσα κοινωνικής δικτύωσης </text:span></text:p></draw:text-box></draw:frame><draw:frame draw:style-name="gr266" draw:text-style-name="P137" svg:width="2.347cm" svg:height="0.302cm" svg:x="5.471cm" svg:y="13.506cm"><draw:text-box><text:p text:style-name="P91"><text:span text:style-name="T119">Ανησυχεί κάπως</text:span></text:p></draw:text-box></draw:frame></draw:g>Τα αποτελέσματα δείχνουν ότι ένα πολύ μεγάλο ποσοστό των Ευρωπαίων ανησυχούν για τους διάφορους κινδύνους που μπορούν να αντιμετωπίσουν τα παιδιά στα μέσα κοινωνικής δικτύωσης. Για καθέναν από τους κινδύνους που εξετάστηκαν, σχεδόν επτά στους δέκα ερωτηθέντες δηλώνουν ότι ανησυχούν και τα επίπεδα που μετρήθηκαν είναι συνολικά αρκετά κοντά το ένα στο άλλο. Η ανησυχία είναι υψηλότερη για τον κυβερνοεκφοβισμό ή την παρενόχληση (71%) και τη διαδικτυακή αθέμιτη προσέγγιση ή σεξουαλική εκμετάλλευση (70%), ακολουθούμενη από την έκθεση σε επιβλαβές περιεχόμενο, όπως η βία, ο αυτοτραυματισμός ή ο εξτρεμισμός (69%) και οι κίνδυνοι για την ιδιωτικότητα των δεδομένων (69%). Είναι κάπως χαμηλότερο, αν και εξακολουθεί να το συμμερίζεται η σαφής πλειοψηφία, όσον αφορά τη στρατολόγηση για παράνομες δραστηριότητες (64 %) και τον εθιστικό σχεδιασμό των πλατφορμών (60 %). Εξίσου αξιοσημείωτη είναι η ένταση αυτής της ανησυχίας. Το ποσοστό των ερωτηθέντων που δηλώνουν ότι «ανησυχούν πολύ», και όχι απλώς «ανησυχούν κάπως», είναι σημαντικό. Σχεδόν τέσσερις στους δέκα Ευρωπαίους ανησυχούν πολύ για την αθέμιτη προσέγγιση στο διαδίκτυο ή τη σεξουαλική εκμετάλλευση (41 %), τον κυβερνοεκφοβισμό ή την παρενόχληση (39 %) και την έκθεση σε επιβλαβές περιεχόμενο (38 %). Το ποσοστό είναι κάπως χαμηλότερο όσον αφορά τους κινδύνους για την ιδιωτική ζωή των δεδομένων (34 %), τη στρατολόγηση για παράνομες δραστηριότητες (32 %) και τον εθιστικό σχεδιασμό (28 %), αλλά παραμένει υψηλό σε απόλυτες τιμές. Αξίζει να υπογραμμιστεί ότι το ερώτημα αυτό τέθηκε σε όλους τους Ευρωπαίους, και όχι μόνο στους γονείς, γεγονός που καθιστά το εύρος της ανησυχίας ακόμη πιο εντυπωσιακό. Τέλος, μόνο το 6% έως 7% των ερωτηθέντων απαντά «δεν γνωρίζω» για οποιονδήποτε κίνδυνο, γεγονός που δείχνει ότι οι Ευρωπαίοι είναι εύκολα σε θέση να τοποθετηθούν σε αυτά τα ζητήματα. </text:p>
        <text:p text:style-name="P23"/>
        <text:p text:style-name="P54">Η πλειοψηφία ανησυχεί σε κάθε κράτος μέλος της ΕΕ </text:p>
        <text:p text:style-name="P23">Σε κάθε κράτος μέλος, η πλειονότητα όσων απάντησαν ανησυχεί για καθέναν από τους κινδύνους που ελέγχθηκαν. Ακόμη και στις χώρες όπου η ανησυχία είναι χαμηλότερη, όπως το Βέλγιο, η Γερμανία, η Γαλλία, η Ουγγαρία και η Αυστρία, περίπου έξι στους δέκα ερωτηθέντες ανησυχούν για κάθε κίνδυνο. Ως εκ τούτου, κανένα εθνικό κοινό δεν ξεχωρίζει ως σε γενικές γραμμές αδιάφορο και οι διαφορές που παρατηρούνται μεταξύ των χωρών είναι, πάνω απ' όλα, διαφορές βαθμού. Η ανησυχία είναι μεγαλύτερη σε ορισμένα νότια και ανατολικά κράτη μέλη, τα περισσότερα <text:soft-page-break/>από τα οποία είναι μικρότερες χώρες. Όσον αφορά την έκθεση σε επιβλαβές περιεχόμενο, το ποσοστό των ενδιαφερόμενων απαντησάντων κυμαίνεται από 63 % στις Κάτω Χώρες και 64 % στη Γερμανία και το Βέλγιο έως 0 % στην Ιρλανδία και 1 % στην Πορτογαλία, φθάνοντας σχεδόν το 0 % στη Μάλτα και την Κύπρο. Συγκρίσιμη είναι η εξάπλωση της διαδικτυακής αθέμιτης προσέγγισης ή σεξουαλικής εκμετάλλευσης, από 64 % στις Κάτω Χώρες σε ποσοστό άνω του 90 % στην Κύπρο, και του κυβερνοεκφοβισμού ή της παρενόχλησης, της ευρύτερα διαδεδομένης ανησυχίας όλων, η οποία κυμαίνεται από 64 % στη Γερμανία έως 95 % στη Μάλτα. Ορισμένες χώρες ξεχωρίζουν για συγκεκριμένους κινδύνους: Οι ανησυχίες σχετικά με τη στρατολόγηση για παράνομες δραστηριότητες, για παράδειγμα, ανέρχονται στο 72 % στη Ρουμανία και τη Σλοβακία, πολύ πάνω από τον μέσο όρο της ΕΕ των 27 (64 %). Στους έξι κινδύνους, τα εθνικά επίπεδα ανησυχίας τείνουν να συμβαδίζουν: όταν οι ερωτηθέντες ανησυχούν περισσότερο για έναν κίνδυνο, συνήθως ανησυχούν περισσότερο και για τους άλλους. Η Πορτογαλία, η Εσθονία, η Ιρλανδία και η <text:span text:style-name="T12">Λιθουανία </text:span>βρίσκονται πάνω από τον μέσο όρο της ΕΕ των 27 και στους έξι κινδύνους, ενώ η Γαλλία, η Γερμανία, το Βέλγιο και η Ουγγαρία βρίσκονται κάτω από αυτόν σε καθέναν από αυτούς. Η σαφέστερη εξαίρεση είναι ο εθιστικός σχεδιασμός, ο οποίος παρουσιάζει τη μεγαλύτερη διακύμανση μεταξύ των χωρών, από 50% στη Γαλλία και 52% στη Σουηδία έως 90% στη Μάλτα. Η Γαλλία και η Σουηδία ανησυχούν σημαντικά λιγότερο για τον κίνδυνο αυτό από ό,τι για τους άλλους, ενώ η Σλοβενία είναι κάτω από τον μέσο όρο της ΕΕ των 27 όσον αφορά τους περισσότερους κινδύνους, αλλά πάνω από αυτόν όσον αφορά τον εθιστικό σχεδιασμό. Ως εκ τούτου, η ανησυχία σχετικά με τους πιο εδραιωμένους κινδύνους στο διαδίκτυο, όπως η αθέμιτη προσέγγιση παιδιών (grooming) ή ο κυβερνοεκφοβισμός, φαίνεται να μοιράζεται πιο ομοιόμορφα σε ολόκληρη την Ένωση από ό,τι η ανησυχία σχετικά με τον τρόπο με τον οποίο οι πλατφόρμες έχουν σχεδιαστεί για να προσελκύουν την προσοχή των παιδιών. </text:p>
        <text:p text:style-name="P23"/>
        <text:p text:style-name="P54">Η ηλικία, πολύ περισσότερο από το φύλο, προκαλεί ανησυχία, με τους άνω των 55 ετών να ανησυχούν περισσότερο. </text:p>
        <text:p text:style-name="P32">Η ανησυχία σχετικά με τους κινδύνους που αντιμετωπίζουν τα παιδιά στο διαδίκτυο είναι ελαφρώς υψηλότερη μεταξύ των γυναικών από ό, τι μεταξύ των ανδρών, αν και η διαφορά παραμένει μέτρια. <text:span text:style-name="T14">Οι</text:span> γυναίκες ανησυχούν κάπως περισσότερο από τους άνδρες για την αθέμιτη προσέγγιση στο διαδίκτυο ή τη σεξουαλική εκμετάλλευση (72% έναντι 6%) και για την έκθεση σε επιβλαβές περιεχόμενο (70% έναντι 6%), με συγκρίσιμα κενά στους άλλους κινδύνους. Η πιο σημαντική διαφορά σχετίζεται με την ηλικία. Οι ερωτηθέντες ηλικίας 55 ετών και άνω ανησυχούν σημαντικά περισσότερο από τους νεότερους, και αυτό ισχύει για κάθε κίνδυνο που δοκιμάστηκε. Για παράδειγμα, το 75 % των ατόμων ηλικίας 55 ετών και άνω ανησυχούν για την έκθεση σε επιβλαβές περιεχόμενο, το 76 % για την αθέμιτη προσέγγιση παιδιών στο διαδίκτυο και για τον κυβερνοεκφοβισμό και το 75 % για τους κινδύνους για την ιδιωτικότητα των δεδομένων, σε σύγκριση με το 62 %, το 64 %, το 65 % και το 62 % αντίστοιχα μεταξύ των ατόμων ηλικίας 25 έως 39 ετών. Οι άλλες ηλικιακές ομάδες είναι αρκετά κοντά η μία στην άλλη. Είναι αξιοσημείωτο ότι τα άτομα ηλικίας 25 έως 39 ετών είναι στην πραγματικότητα η λιγότερο ενδιαφερόμενη ομάδα, παρόλο που αυτή η ηλικιακή ομάδα είναι πιθανό να περιλαμβάνει υψηλό ποσοστό γονέων μικρών παιδιών. Με βάση το επάγγελμα, οι ερωτηθέντες που δεν ασκούν επαγγελματική δραστηριότητα ανησυχούν περισσότερο, σε ποσοστό περίπου 75 % για τους περισσότερους κινδύνους. Αυτό το αποτέλεσμα είναι πιθανώς εν μέρει συγκεχυμένο με την ηλικία, καθώς αυτή η ομάδα αποτελείται σε μεγάλο βαθμό από ηλικιωμένους, συνταξιούχους. Η σύνθεση του νοικοκυριού δείχνει προς την ίδια κατεύθυνση. Οι ερωτηθέντες χωρίς παιδιά ηλικίας κάτω των 15 ετών ανησυχούν περισσότερο (72% έως 74% για τους περισσότερους κινδύνους) από εκείνους που ζουν με τρία ή περισσότερα παιδιά (περίπου 60%). Και στην περίπτωση αυτή, η διαφορά συνδέεται τουλάχιστον εν μέρει με την επίδραση της ηλικίας, δεδομένου ότι οι ηλικιωμένοι ερωτηθέντες είναι λιγότερο πιθανό να έχουν μικρά παιδιά που ζουν στο σπίτι. </text:p>
        <text:p text:style-name="P23"/>
        <text:p text:style-name="P54"><text:soft-page-break/>Η σαφής πλειοψηφία επιθυμεί δεσμευτικούς κανόνες σε επίπεδο ΕΕ για την προστασία των παιδιών στο διαδίκτυο </text:p>
        <text:p text:style-name="P23"/>
        <text:p text:style-name="P23">Σε ερώτηση σχετικά με τη δράση που θα πρέπει να αναλάβει η ΕΕ για την ενίσχυση της προστασίας των παιδιών στο διαδίκτυο, οι Ευρωπαίοι τάσσονται σαφώς υπέρ δεσμευτικών κανόνων σε επίπεδο ΕΕ. Οι δύο επιλογές που περιλαμβάνουν κανόνες σε επίπεδο ΕΕ επιλέγονται από το 63% των ερωτηθέντων: Το 36 % θα ζητούσε από την ΕΕ να θεσπίσει κανόνες που θα εμποδίζουν τους παρόχους μέσων κοινωνικής δικτύωσης να προσφέρουν τις υπηρεσίες τους σε παιδιά κάτω από μια ορισμένη ηλικία, ενώ το 27 % θα απαιτούσε από τους παρόχους να καθυστερούν την πρόσβαση των παιδιών σε ορισμένες μη ασφαλείς πλατφόρμες κάτω από μια ορισμένη ηλικία. Πολύ λιγότεροι ερωτηθέντες στρέφονται σε άλλες προσεγγίσεις: Το 15 % θα έδινε προτεραιότητα στην ενίσχυση των πόρων που διατίθενται για την επιβολή του νόμου και μόνο το 13 % θα άφηνε το ζήτημα στους γονείς και τα σχολεία χωρίς πρόσθετα μέτρα σε επίπεδο ΕΕ. </text:p>
        <text:p text:style-name="P23">Μόνο το 4 % θεωρεί ότι δεν απαιτείται πρόσθετη δράση και το 5 % δεν εξέφρασε άποψη. </text:p>
        <text:p text:style-name="P23"/>
        <text:p text:style-name="P24"><draw:g text:anchor-type="paragraph" draw:z-index="5" draw:name="Objet de groupe 5" draw:style-name="gr2"><draw:frame draw:style-name="gr147" draw:text-style-name="P89" svg:width="0.389cm" svg:height="0.482cm" svg:x="16.283cm" svg:y="7.834cm"><draw:text-box><text:p/></draw:text-box></draw:frame><draw:path draw:style-name="gr233" draw:text-style-name="P132" svg:width="2.452cm" svg:height="4.086cm" svg:x="7.497cm" svg:y="2.031cm" svg:viewBox="0 0 2453 4087" svg:d="M17 0c1370 23 2460 1151 2436 2518-10 577-221 1132-596 1569l-754-644c536-624 463-1562-161-2096-263-225-596-351-942-357z"><text:p/></draw:path><draw:path draw:style-name="gr234" draw:text-style-name="P133" svg:width="3.718cm" svg:height="1.508cm" svg:x="5.635cm" svg:y="5.475cm" svg:viewBox="0 0 3719 1509" svg:d="M3719 645c-891 1038-2455 1158-3496 269-79-68-153-140-223-217l735-666c552 608 1493 654 2101 102 46-41 90-86 130-133z"><text:p/></draw:path><draw:path draw:style-name="gr235" draw:text-style-name="P134" svg:width="1.377cm" svg:height="2.169cm" svg:x="4.994cm" svg:y="4cm" svg:viewBox="0 0 1378 2170" svg:d="M643 2170c-534-587-753-1394-591-2170l972 202c-98 467 34 950 354 1303z"><text:p/></draw:path><draw:path draw:style-name="gr236" draw:text-style-name="P135" svg:width="1.651cm" svg:height="1.809cm" svg:x="5.045cm" svg:y="2.393cm" svg:viewBox="0 0 1652 1810" svg:d="M0 1608c140-669 551-1252 1135-1608l517 846c-351 214-597 563-681 964z"><text:p/></draw:path><draw:path draw:style-name="gr237" draw:text-style-name="P140" svg:width="0.856cm" svg:height="1.1cm" svg:x="6.18cm" svg:y="2.138cm" svg:viewBox="0 0 857 1101" svg:d="M0 255c177-108 368-194 568-255l289 948c-119 37-233 88-340 153z"><text:p/></draw:path><draw:path draw:style-name="gr238" draw:text-style-name="P136" svg:width="0.767cm" svg:height="1.054cm" svg:x="6.747cm" svg:y="2.031cm" svg:viewBox="0 0 768 1055" svg:d="M0 107c248-76 508-112 768-107l-17 991c-156-3-311 19-462 64z"><text:p/></draw:path><draw:path draw:style-name="gr239" draw:text-style-name="P141" svg:width="0.767cm" svg:height="1.054cm" svg:x="6.747cm" svg:y="2.031cm" svg:viewBox="0 0 768 1055" svg:d="M0 107c248-76 508-112 768-107l-17 991c-156-3-311 19-462 64z"><text:p/></draw:path><draw:frame draw:style-name="gr240" draw:text-style-name="P142" svg:width="0.322cm" svg:height="0.262cm" svg:x="5.468cm" svg:y="1.771cm"><draw:text-box><text:p text:style-name="P91"><text:span text:style-name="T121">4 %</text:span></text:p></draw:text-box></draw:frame><draw:frame draw:style-name="gr117" draw:text-style-name="P119" svg:width="0.743cm" svg:height="0.479cm" svg:x="0.025cm" svg:y="1.251cm"><draw:text-box><text:p/></draw:text-box></draw:frame><draw:frame draw:style-name="gr241" draw:text-style-name="P143" svg:width="14.881cm" svg:height="2.087cm" svg:x="0.037cm" svg:y="0.002cm"><draw:text-box><text:p text:style-name="P91"><text:span text:style-name="T122">Ε</text:span><text:span text:style-name="T123"> 12</text:span> <text:span text:style-name="T122">Ο νόμος για τις ψηφιακές υπηρεσίες (DSA) απαιτεί από τις επιγραμμικές πλατφόρμες να προστατεύουν καλύτερα τα παιδιά από βλάβες, οι οποίες θα μπορούσαν να προκύψουν, για παράδειγμα, μέσω του κυβερνοεκφοβισμού, της περιποίησης, της έκθεσης σε βίαιο/εξτρεμιστικό υλικό, του εθιστικού σχεδιασμού ή των λεγόμενων «τρυπών κουνελιών». Προκειμένου να ενισχυθεί περαιτέρω η προστασία των παιδιών στο διαδίκτυο, ποια από τις ακόλουθες δράσεις πιστεύετε ότι θα πρέπει να αναλάβει η ΕΕ </text:span></text:p></draw:text-box></draw:frame><draw:frame draw:style-name="gr242" draw:text-style-name="P143" svg:width="2.197cm" svg:height="0.772cm" svg:x="4.447cm" svg:y="1.258cm"><draw:text-box><text:p text:style-name="P91"><text:span text:style-name="T121">Δεν απαιτείται πρόσθετη δράση</text:span></text:p></draw:text-box></draw:frame><draw:frame draw:style-name="gr242" draw:text-style-name="P143" svg:width="1.678cm" svg:height="0.772cm" svg:x="7.04cm" svg:y="1.231cm"><draw:text-box><text:p text:style-name="P91"><text:span text:style-name="T124">Δεν γνωρίζω 5 %</text:span></text:p></draw:text-box></draw:frame><draw:frame draw:style-name="gr243" draw:text-style-name="P143" svg:width="3.758cm" svg:height="1.549cm" svg:x="1.912cm" svg:y="2.193cm"><draw:text-box><text:p text:style-name="P91"><text:span text:style-name="T125">Επαφίεται στους γονείς και τα σχολεία να διαχειρίζονται την ασφάλεια των παιδιών στο διαδίκτυο χωρίς πρόσθετα μέτρα σε επίπεδο ΕΕ 13 %</text:span></text:p></draw:text-box></draw:frame><draw:frame draw:style-name="gr243" draw:text-style-name="P143" svg:width="3.83cm" svg:height="1.549cm" svg:x="9.534cm" svg:y="2.35cm"><draw:text-box><text:p text:style-name="P91"><text:span text:style-name="T126">Θέσπιση κανόνων σε επίπεδο ΕΕ που απαγορεύουν στους παρόχους μέσων κοινωνικής δικτύωσης να προσφέρουν τις υπηρεσίες τους σε παιδιά ηλικίας κάτω του 36 %</text:span></text:p></draw:text-box></draw:frame><draw:frame draw:style-name="gr244" draw:text-style-name="P145" svg:width="2.781cm" svg:height="1.29cm" svg:x="2.186cm" svg:y="5.107cm"><draw:text-box><text:p text:style-name="P144"><text:span text:style-name="T127">Ενίσχυση των πόρων που διατίθενται για την επιβολή του νόμου κατά 15 %</text:span></text:p></draw:text-box></draw:frame><draw:frame draw:style-name="gr245" draw:text-style-name="P147" svg:width="4.705cm" svg:height="1.809cm" svg:x="9.021cm" svg:y="6.44cm"><draw:text-box><text:p text:style-name="P146"><text:span text:style-name="T128">Θέσπιση κανόνων σε επίπεδο ΕΕ που υποχρεώνουν τους παρόχους μέσων κοινωνικής δικτύωσης να καθυστερούν την παροχή πρόσβασης σε ορισμένα μη ασφαλή μέσα κοινωνικής δικτύωσης σε παιδιά ηλικίας κάτω των 27 ετών</text:span></text:p></draw:text-box></draw:frame></draw:g></text:p>
        <text:p text:style-name="P54">Η στήριξη των κανόνων της ΕΕ είναι κοινή παντού, με εντονότερες διαφορές όσον αφορά την πλήρη απαγόρευση </text:p>
        <text:p text:style-name="P23">Την προτίμηση για κανόνες σε επίπεδο ΕΕ συμμερίζεται η πλειοψηφία σε κάθε κράτος μέλος. Συνολικά, οι δύο επιλογές που περιλαμβάνουν κανόνες σε επίπεδο ΕΕ υποστηρίζονται από τουλάχιστον μια πλειοψηφία παντού, από 54 % στην Αυστρία έως περίπου 70 % ή περισσότερο σε αρκετές νότιες και ανατολικές χώρες, όπως η Ελλάδα (74 %), καθώς και η Πορτογαλία και η Ρουμανία (αμφότερες 72 %). Ως εκ τούτου, η στήριξη της δράσης της ΕΕ για την προστασία των παιδιών στο διαδίκτυο είναι ευρέως συναινετική σε ολόκληρη την Ευρωπαϊκή Ένωση. Ωστόσο, οι διαφορές είναι πιο έντονες όσον αφορά την επιλογή της πλήρους απαγόρευσης, δηλαδή των κανόνων της ΕΕ που εμποδίζουν τους παρόχους μέσων κοινωνικής δικτύωσης να προσφέρουν τις υπηρεσίες τους σε παιδιά κάτω από μια ορισμένη ηλικία. Η επιλογή αυτή κυμαίνεται από 27 % στην Αυστρία και 28 % στη Γερμανία έως 44 % στην Ιρλανδία, την Πορτογαλία, τη Ρουμανία, τη Σλοβακία και τη Βουλγαρία, και έως 49 % στην Ελλάδα. Η αντίθεση αντικατοπτρίζει μια διαφορά στο προτιμώμενο μέσο και όχι στο συνολικό επίπεδο στήριξης. Σε ορισμένες χώρες, η γνώμη κλίνει προς την πλήρη απαγόρευση, όπως στην Ελλάδα (49%, έναντι 25% για καθυστερημένη πρόσβαση), την Ιρλανδία (44% έναντι 19%) και τη Βουλγαρία (44% έναντι 23%). Σε άλλες, τάσσεται υπέρ μιας πιο σταδιακής προσέγγισης που θα βασίζεται στην καθυστέρηση της πρόσβασης, όπως στην Εσθονία (41 % για την καθυστέρηση έναντι 30 % για την απαγόρευση) και τη Σλοβενία (39 % έναντι 30 %). </text:p>
        <text:p text:style-name="P23"/>
        <text:p text:style-name="P54">Η υποστήριξη για την πλήρη απαγόρευση αυξάνεται με την ηλικία και μεταξύ εκείνων που είναι πιο απομακρυσμένοι από τα μέσα κοινωνικής δικτύωσης </text:p>
        <text:p text:style-name="P31">Η στήριξη των κανόνων σε επίπεδο ΕΕ είναι σταθερή σε όλες τις κοινωνικές ομάδες και κυμαίνεται μεταξύ 56 % και 69 % σε όλες σχεδόν τις ομάδες, γεγονός που επιβεβαιώνει σε ατομικό επίπεδο τη συναίνεση που έχει ήδη επιτευχθεί μεταξύ των χωρών. Όπως και με τις χώρες, οι διαφορές εμφανίζονται στην επιλογή του μέσου, και πάνω απ 'όλα στην υποστήριξη για την πλήρη απαγόρευση. Η στήριξη αυτή αυξάνεται σταθερά με την ηλικία, από 29% μεταξύ των ερωτηθέντων ηλικίας 15 έως 24 ετών σε 43% μεταξύ των ατόμων ηλικίας 55 ετών και άνω. Οι ηλικιωμένοι ερωτηθέντες είναι επίσης λιγότερο διατεθειμένοι να αφήσουν το θέμα στους γονείς και τα σχολεία (11%, έναντι 18% των νεότερων). Η πιο έντονη αντίθεση, ωστόσο, σχετίζεται με τη χρήση των μέσων κοινωνικής δικτύωσης: οι μη χρήστες υποστηρίζουν περισσότερο την πλήρη απαγόρευση <text:soft-page-break/>(46%) και είναι λιγότερο πιθανό να την αφήσουν στους γονείς και τα σχολεία (6%), ενώ όσο περισσότερο ένα άτομο χρησιμοποιεί τα μέσα κοινωνικής δικτύωσης για ενημέρωση, τόσο περισσότερο κλίνει προς την καθυστερημένη πρόσβαση παρά προς την απαγόρευση. Η παρουσία των παιδιών ενισχύει το πρότυπο ηλικίας. Οι ερωτηθέντες χωρίς παιδιά ηλικίας κάτω των 15 ετών υποστηρίζουν περισσότερο την πλήρη απαγόρευση (39%) από εκείνους που ζουν με τρία ή περισσότερα παιδιά (29%), οι οποίοι κλίνουν κάπως περισσότερο προς την καθυστερημένη πρόσβαση. Το φύλο, η εκπαίδευση και ο χώρος διαμονής, αντίθετα, δεν κάνουν μεγάλη διαφορά. </text:p>
        <text:h text:style-name="P17" text:outline-level="1"><text:bookmark-start text:name="__RefHeading___Toc4056_3967327191"/>2. Αντιλήψεις για τη δημοκρατία και το κράτος δικαίου <text:bookmark-end text:name="__RefHeading___Toc4056_3967327191"/></text:h>
        <text:h text:style-name="P19" text:outline-level="2"><text:bookmark-start text:name="__RefHeading___Toc4058_3967327191"/>2.1 Προσδιορισμός των πυλώνων της δημοκρατίας <text:bookmark-end text:name="__RefHeading___Toc4058_3967327191"/></text:h>
        <text:p text:style-name="P54">Όσον αφορά τον προσδιορισμό των πυλώνων της δημοκρατίας στην ΕΕ, προτεραιότητα δίνεται στην ελευθερία του λόγου. </text:p>
        <text:p text:style-name="P54"/>
        <text:p text:style-name="P31">Σχεδόν το ένα τρίτο των Ευρωπαίων αναγνωρίζουν την ελευθερία του λόγου (34%) ως το σημαντικότερο στοιχείο μιας δημοκρατικής κοινωνίας, ακολουθούμενη από ελεύθερες και δίκαιες εκλογές (32%) και τον σεβασμό του κράτους δικαίου και την προστασία των θεμελιωδών δικαιωμάτων (31%). </text:p>
        <text:p text:style-name="P31"><draw:g text:anchor-type="paragraph" draw:z-index="6" draw:name="Objet de groupe 6" draw:style-name="gr2"><draw:frame draw:style-name="gr147" draw:text-style-name="P89" svg:width="0.389cm" svg:height="0.482cm" svg:x="16.288cm" svg:y="14.473cm"><draw:text-box><text:p/></draw:text-box></draw:frame><draw:path draw:style-name="gr80" draw:text-style-name="P132" svg:width="6.867cm" svg:height="5.891cm" svg:x="7.519cm" svg:y="8.757cm" svg:viewBox="0 0 6868 5892" svg:d="M6868 0h-6868v336h6868zM6467 465h-6467v336h6467zM6260 930h-6260v324h6260zM5652 1396h-5652v323h5652zM5251 1861h-5251v323h5251zM5251 2314h-5251v335h5251zM4436 2779h-4436v335h4436zM4242 3244h-4242v336h4242zM2833 3709h-2833v336h2833zM2225 4174h-2225v323h2225zM207 4639h-207v323h207zM207 5104h-207v323h207zM402 5556h-402v336h402z"><text:p/></draw:path><draw:frame draw:style-name="gr90" draw:text-style-name="P93" svg:width="0.267cm" svg:height="0.309cm" svg:x="14.496cm" svg:y="8.821cm"><draw:text-box><text:p text:style-name="P91"><text:span text:style-name="T102">34</text:span></text:p></draw:text-box></draw:frame><draw:frame draw:style-name="gr72" draw:text-style-name="P115" svg:width="0.269cm" svg:height="0.302cm" svg:x="14.092cm" svg:y="9.292cm"><draw:text-box><text:p text:style-name="P91"><text:span text:style-name="T99">32</text:span></text:p></draw:text-box></draw:frame><draw:frame draw:style-name="gr74" draw:text-style-name="P115" svg:width="0.267cm" svg:height="0.302cm" svg:x="13.887cm" svg:y="9.756cm"><draw:text-box><text:p text:style-name="P91"><text:span text:style-name="T99">31</text:span></text:p></draw:text-box></draw:frame><draw:frame draw:style-name="gr140" draw:text-style-name="P115" svg:width="0.244cm" svg:height="0.302cm" svg:x="13.284cm" svg:y="10.222cm"><draw:text-box><text:p text:style-name="P91"><text:span text:style-name="T99">2</text:span></text:p></draw:text-box></draw:frame><draw:frame draw:style-name="gr72" draw:text-style-name="P115" svg:width="0.269cm" svg:height="0.302cm" svg:x="12.878cm" svg:y="10.677cm"><draw:text-box><text:p text:style-name="P91"><text:span text:style-name="T99">26</text:span></text:p></draw:text-box></draw:frame><draw:frame draw:style-name="gr72" draw:text-style-name="P115" svg:width="0.269cm" svg:height="0.302cm" svg:x="12.878cm" svg:y="11.143cm"><draw:text-box><text:p text:style-name="P91"><text:span text:style-name="T99">26</text:span></text:p></draw:text-box></draw:frame><draw:frame draw:style-name="gr72" draw:text-style-name="P115" svg:width="0.269cm" svg:height="0.302cm" svg:x="12.07cm" svg:y="11.607cm"><draw:text-box><text:p text:style-name="P91"><text:span text:style-name="T99">22</text:span></text:p></draw:text-box></draw:frame><draw:frame draw:style-name="gr88" draw:text-style-name="P93" svg:width="0.269cm" svg:height="0.309cm" svg:x="11.869cm" svg:y="12.07cm"><draw:text-box><text:p text:style-name="P91"><text:span text:style-name="T102">21</text:span></text:p></draw:text-box></draw:frame><draw:frame draw:style-name="gr72" draw:text-style-name="P115" svg:width="0.269cm" svg:height="0.302cm" svg:x="10.455cm" svg:y="12.54cm"><draw:text-box><text:p text:style-name="P91"><text:span text:style-name="T99">14</text:span></text:p></draw:text-box></draw:frame><draw:frame draw:style-name="gr72" draw:text-style-name="P115" svg:width="0.269cm" svg:height="0.302cm" svg:x="9.85cm" svg:y="13.004cm"><draw:text-box><text:p text:style-name="P91"><text:span text:style-name="T99">11</text:span></text:p></draw:text-box></draw:frame><draw:frame draw:style-name="gr73" draw:text-style-name="P115" svg:width="0.246cm" svg:height="0.302cm" svg:x="7.83cm" svg:y="13.469cm"><draw:text-box><text:p text:style-name="P91"><text:span text:style-name="T99">1</text:span></text:p></draw:text-box></draw:frame><draw:frame draw:style-name="gr73" draw:text-style-name="P115" svg:width="0.246cm" svg:height="0.302cm" svg:x="7.83cm" svg:y="13.924cm"><draw:text-box><text:p text:style-name="P91"><text:span text:style-name="T99">1</text:span></text:p></draw:text-box></draw:frame><draw:frame draw:style-name="gr73" draw:text-style-name="P115" svg:width="0.246cm" svg:height="0.302cm" svg:x="8.031cm" svg:y="14.388cm"><draw:text-box><text:p text:style-name="P91"><text:span text:style-name="T99">2</text:span></text:p></draw:text-box></draw:frame><draw:frame draw:style-name="gr217" draw:text-style-name="P118" svg:width="3.162cm" svg:height="0.309cm" svg:x="4.26cm" svg:y="8.784cm"><draw:text-box><text:p text:style-name="P117"><text:span text:style-name="T103">Ελευθερία έκφρασης λόγου</text:span></text:p></draw:text-box></draw:frame><draw:frame draw:style-name="gr218" draw:text-style-name="P122" svg:width="3.089cm" svg:height="0.302cm" svg:x="5.119cm" svg:y="9.254cm"><draw:text-box><text:p text:style-name="P117"><text:span text:style-name="T96">Ελεύθερες και δίκαιες εκλογές</text:span></text:p></draw:text-box></draw:frame><draw:frame draw:style-name="gr219" draw:text-style-name="P122" svg:width="7.885cm" svg:height="0.302cm" svg:x="0.94cm" svg:y="9.717cm"><draw:text-box><text:p text:style-name="P117"><text:span text:style-name="T96">Σεβασμός του κράτους δικαίου και προστασία των θεμελιωδών δικαιωμάτων</text:span></text:p></draw:text-box></draw:frame><draw:frame draw:style-name="gr220" draw:text-style-name="P122" svg:width="3.139cm" svg:height="0.302cm" svg:x="5.417cm" svg:y="10.183cm"><draw:text-box><text:p text:style-name="P117"><text:span text:style-name="T96">Καταπολέμηση της διαφθοράς</text:span></text:p></draw:text-box></draw:frame><draw:frame draw:style-name="gr221" draw:text-style-name="P122" svg:width="3.319cm" svg:height="0.302cm" svg:x="4.105cm" svg:y="10.651cm"><draw:text-box><text:p text:style-name="P117"><text:span text:style-name="T96">Ανεξάρτητο δικαστικό σύστημα</text:span></text:p></draw:text-box></draw:frame><draw:frame draw:style-name="gr222" draw:text-style-name="P122" svg:width="5.204cm" svg:height="0.302cm" svg:x="2.205cm" svg:y="11.116cm"><draw:text-box><text:p text:style-name="P117"><text:span text:style-name="T96">Διαφάνεια και λογοδοσία των πολιτικών ηγετών</text:span></text:p></draw:text-box></draw:frame><draw:frame draw:style-name="gr223" draw:text-style-name="P122" svg:width="8.803cm" svg:height="0.302cm" svg:x="0.279cm" svg:y="11.582cm"><draw:text-box><text:p text:style-name="P117"><text:span text:style-name="T96">Οι πολίτες μπορούν να συμμετέχουν στον δημόσιο διάλογο και στη λήψη αποφάσεων</text:span></text:p></draw:text-box></draw:frame><draw:frame draw:style-name="gr224" draw:text-style-name="P118" svg:width="5.453cm" svg:height="0.309cm" svg:x="3.21cm" svg:y="12.044cm"><draw:text-box><text:p text:style-name="P117"><text:span text:style-name="T103">Ελευθερία και ανεξαρτησία των μέσων ενημέρωσης</text:span></text:p></draw:text-box></draw:frame><draw:frame draw:style-name="gr225" draw:text-style-name="P122" svg:width="4.649cm" svg:height="0.302cm" svg:x="3.858cm" svg:y="12.501cm"><draw:text-box><text:p text:style-name="P117"><text:span text:style-name="T96">Σεβασμός των δικαιωμάτων των μειονοτήτων</text:span></text:p></draw:text-box></draw:frame><draw:frame draw:style-name="gr226" draw:text-style-name="P122" svg:width="6.841cm" svg:height="0.302cm" svg:x="2.131cm" svg:y="12.967cm"><draw:text-box><text:p text:style-name="P117"><text:span text:style-name="T96">Μια ισχυρή αντιπολίτευση που μπορεί να επικρίνει την κυβέρνηση</text:span></text:p></draw:text-box></draw:frame><draw:frame draw:style-name="gr227" draw:text-style-name="P122" svg:width="0.652cm" svg:height="0.302cm" svg:x="6.615cm" svg:y="13.413cm"><draw:text-box><text:p text:style-name="P117"><text:span text:style-name="T96">Άλλα</text:span></text:p></draw:text-box></draw:frame><draw:frame draw:style-name="gr228" draw:text-style-name="P122" svg:width="0.632cm" svg:height="0.302cm" svg:x="6.794cm" svg:y="13.898cm"><draw:text-box><text:p text:style-name="P117"><text:span text:style-name="T96">Καμία</text:span></text:p></draw:text-box></draw:frame><draw:frame draw:style-name="gr229" draw:text-style-name="P122" svg:width="1.285cm" svg:height="0.302cm" svg:x="6.167cm" svg:y="14.364cm"><draw:text-box><text:p text:style-name="P117"><text:span text:style-name="T96">Δεν γνωρίζω</text:span></text:p></draw:text-box></draw:frame><draw:frame draw:style-name="gr230" draw:text-style-name="P128" svg:width="12.12cm" svg:height="0.336cm" svg:x="0.067cm" svg:y="7.823cm"><draw:text-box><text:p text:style-name="P91"><text:span text:style-name="T110">Ε3 </text:span><text:span text:style-name="T111">Κατά τη γνώμη σας, ποια από τα παρακάτω είναι τα πιο σημαντικά στοιχεία μιας δημοκρατικής κοινωνίας </text:span></text:p></draw:text-box></draw:frame><draw:frame draw:style-name="gr231" draw:text-style-name="P128" svg:width="1.664cm" svg:height="0.479cm" svg:x="11.539cm" svg:y="7.823cm"><draw:text-box><text:p/></draw:text-box></draw:frame><draw:frame draw:style-name="gr232" draw:text-style-name="P128" svg:width="0.618cm" svg:height="0.479cm" svg:x="0.57cm" svg:y="8.158cm"><draw:text-box><text:p/></draw:text-box></draw:frame><draw:frame draw:style-name="gr117" draw:text-style-name="P139" svg:width="0.743cm" svg:height="0.479cm" svg:x="0.067cm" svg:y="8.821cm"><draw:text-box><text:p/></draw:text-box></draw:frame></draw:g>Ενώ οι θεμελιώδεις δημοκρατικές ελευθερίες αποτελούν μακράν το κύριο μέλημα των πολιτών, η καταπολέμηση της διαφθοράς και η ανεξαρτησία των θεσμών κατέχουν επίσης εξέχουσα θέση: καταπολέμηση της διαφθοράς (28 %), ανεξαρτησία του δικαστικού συστήματος (26 %), διαφάνεια και λογοδοσία των πολιτικών ηγετών (26 %). </text:p>
        <text:p text:style-name="P31">Τα στοιχεία αυτά προηγούνται κατά πολύ των ζητημάτων που σχετίζονται με τον δημοκρατικό πλουραλισμό και τον χώρο της κοινωνίας των πολιτών: συμμετοχή των πολιτών στον δημόσιο διάλογο και στη λήψη αποφάσεων (22%), καθώς και ελευθερία και ανεξαρτησία των μέσων ενημέρωσης (21%). </text:p>
        <text:p text:style-name="P31">Τα δικαιώματα των μειονοτήτων (14%) και της αντιπολίτευσης (11%) αναφέρονται πολύ λιγότερο συχνά. </text:p>
        <text:p text:style-name="P31"/>
        <text:p text:style-name="P54">Οι απόψεις για το τι έχει μεγαλύτερη σημασία σε μια δημοκρατία διαφέρουν μεταξύ των κρατών μελών της ΕΕ </text:p>
        <text:p text:style-name="P31">Ενώ η ελευθερία του λόγου είναι το στοιχείο που αναφέρεται περισσότερο σε επίπεδο ΕΕ, η εξέχουσα θέση της ποικίλλει ανά την Ευρωπαϊκή Ένωση: τείνει να επικρατεί στα βορειοδυτικά, για παράδειγμα στις Κάτω Χώρες (45%), τη Δανία (44%) και τη Σουηδία (41%). Οι ελεύθερες και δίκαιες εκλογές αναφέρονται περισσότερο από <text:span text:style-name="T14">τη Λετονία</text:span> (43%), τη Ρουμανία (42%) και <text:span text:style-name="T14">τη Λιθουανία </text:span>(41%). </text:p>
        <text:p text:style-name="P31">Από την άλλη πλευρά, η διαφθορά βαρύνει περισσότερο στο νότο και την ανατολή: στη Βουλγαρία, το 50 % όσων απάντησαν θεωρούν ότι η καταπολέμηση της διαφθοράς αποτελεί το σημαντικότερο στοιχείο μιας δημοκρατίας, η οποία υπερβαίνει κατά πολύ τον μέσο όρο της ΕΕ (28 %). Ομοίως υψηλά ποσοστά παρατηρούνται στην Πορτογαλία (46%), την Κροατία (44%) και την Ελλάδα (42%). </text:p>
        <text:p text:style-name="P33">Ο σεβασμός των δικαιωμάτων των μειονοτήτων και η έντονη αντίθεση στην άσκηση κριτικής στην κυβέρνηση είναι αρκετά χαμηλός σε κάθε κράτος μέλος, δεν υπερβαίνει το 22% (Λουξεμβούργο, για τα δικαιώματα των μειονοτήτων) και το 21% (Μάλτα, για την αντιπολίτευση), αντίστοιχα. </text:p>
        <text:p text:style-name="P34"><draw:frame draw:style-name="fr2" draw:name="Cadre2" text:anchor-type="paragraph" svg:x="-0.582cm" svg:y="0.15cm" svg:width="18.344cm" draw:z-index="7"><draw:text-box fo:min-height="2.05cm"><text:p text:style-name="P13"/><table:table table:name="Tableau3" table:style-name="Tableau3"><table:table-column table:style-name="Tableau3.A"/><table:table-column table:style-name="Tableau3.B"/><table:table-column table:style-name="Tableau3.C"/><table:table-column table:style-name="Tableau3.D"/><table:table-column table:style-name="Tableau3.E"/><table:table-column table:style-name="Tableau3.F"/><table:table-column table:style-name="Tableau3.G"/><table:table-column table:style-name="Tableau3.H"/><table:table-column table:style-name="Tableau3.I"/><table:table-column table:style-name="Tableau3.J"/><table:table-column table:style-name="Tableau3.K"/><table:table-column table:style-name="Tableau3.L"/><table:table-column table:style-name="Tableau3.M"/><table:table-column table:style-name="Tableau3.I"/><table:table-column table:style-name="Tableau3.O"/><table:table-column table:style-name="Tableau3.P"/><table:table-column table:style-name="Tableau3.Q"/><table:table-column table:style-name="Tableau3.O"/><table:table-column table:style-name="Tableau3.S"/><table:table-column table:style-name="Tableau3.T"/><table:table-column table:style-name="Tableau3.U"/><table:table-column table:style-name="Tableau3.V"/><table:table-column table:style-name="Tableau3.W"/><table:table-column table:style-name="Tableau3.L"/><table:table-column table:style-name="Tableau3.Y"/><table:table-column table:style-name="Tableau3.I"/><table:table-column table:style-name="Tableau3.a"/><table:table-column table:style-name="Tableau3.I"/><table:table-column table:style-name="Tableau3.c"/><table:table-row table:style-name="Tableau3.1"><table:table-cell table:style-name="Tableau3.A1" table:number-columns-spanned="29" office:value-type="string"><text:p text:style-name="P74">Ε3 Κατά τη γνώμη σας, ποια από τα παρακάτω είναι τα πιο σημαντικά στοιχεία μιας δημοκρατικής κοινωνίας;</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au3.2"><table:table-cell table:style-name="Tableau3.A1" office:value-type="string"><text:p text:style-name="P77">Βάση: ΕΕ των 27 (%)</text:p></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row><table:table-row table:style-name="Tableau3.3"><table:table-cell table:style-name="Tableau3.A1" office:value-type="string"><text:p text:style-name="P76"/></table:table-cell><table:table-cell table:style-name="Tableau3.B3" office:value-type="string"><text:p text:style-name="P78">ΕΕ των 27</text:p></table:table-cell><table:table-cell table:style-name="Tableau3.A1" office:value-type="string"><text:p text:style-name="P75">ΒΕ</text:p></table:table-cell><table:table-cell table:style-name="Tableau3.B3" office:value-type="string"><text:p text:style-name="P78">ΒΛ</text:p></table:table-cell><table:table-cell table:style-name="Tableau3.B3" office:value-type="string"><text:p text:style-name="P78">ΤΣ</text:p></table:table-cell><table:table-cell table:style-name="Tableau3.B3" office:value-type="string"><text:p text:style-name="P78">ΔΑ</text:p></table:table-cell><table:table-cell table:style-name="Tableau3.B3" office:value-type="string"><text:p text:style-name="P78">ΓΕ</text:p></table:table-cell><table:table-cell table:style-name="Tableau3.B3" office:value-type="string"><text:p text:style-name="P78">ΕΣ</text:p></table:table-cell><table:table-cell table:style-name="Tableau3.B3" office:value-type="string"><text:p text:style-name="P78">ΙΡ</text:p></table:table-cell><table:table-cell table:style-name="Tableau3.B3" office:value-type="string"><text:p text:style-name="P78">ΕΛ</text:p></table:table-cell><table:table-cell table:style-name="Tableau3.B3" office:value-type="string"><text:p text:style-name="P78">ΙΣ</text:p></table:table-cell><table:table-cell table:style-name="Tableau3.B3" office:value-type="string"><text:p text:style-name="P78">ΓΑ</text:p></table:table-cell><table:table-cell table:style-name="Tableau3.B3" office:value-type="string"><text:p text:style-name="P78">ΥΕ</text:p></table:table-cell><table:table-cell table:style-name="Tableau3.B3" office:value-type="string"><text:p text:style-name="P78">ΙΤ</text:p></table:table-cell><table:table-cell table:style-name="Tableau3.B3" office:value-type="string"><text:p text:style-name="P78">ΚΥ</text:p></table:table-cell><table:table-cell table:style-name="Tableau3.B3" office:value-type="string"><text:p text:style-name="P78">ΛΕ</text:p></table:table-cell><table:table-cell table:style-name="Tableau3.B3" office:value-type="string"><text:p text:style-name="P78">ΛΙ</text:p></table:table-cell><table:table-cell table:style-name="Tableau3.B3" office:value-type="string"><text:p text:style-name="P78">ΛΞ</text:p></table:table-cell><table:table-cell table:style-name="Tableau3.B3" office:value-type="string"><text:p text:style-name="P78">ΟΥ</text:p></table:table-cell><table:table-cell table:style-name="Tableau3.B3" office:value-type="string"><text:p text:style-name="P78">ΜΑ</text:p></table:table-cell><table:table-cell table:style-name="Tableau3.B3" office:value-type="string"><text:p text:style-name="P78">ΚΧ</text:p></table:table-cell><table:table-cell table:style-name="Tableau3.B3" office:value-type="string"><text:p text:style-name="P78">ΑΥ</text:p></table:table-cell><table:table-cell table:style-name="Tableau3.B3" office:value-type="string"><text:p text:style-name="P78">ΠΛ</text:p></table:table-cell><table:table-cell table:style-name="Tableau3.B3" office:value-type="string"><text:p text:style-name="P78">ΠΡ</text:p></table:table-cell><table:table-cell table:style-name="Tableau3.B3" office:value-type="string"><text:p text:style-name="P78">ΡΜ</text:p></table:table-cell><table:table-cell table:style-name="Tableau3.B3" office:value-type="string"><text:p text:style-name="P78">ΣΝ</text:p></table:table-cell><table:table-cell table:style-name="Tableau3.B3" office:value-type="string"><text:p text:style-name="P78">ΣΚ</text:p></table:table-cell><table:table-cell table:style-name="Tableau3.B3" office:value-type="string"><text:p text:style-name="P78">ΦΙ</text:p></table:table-cell><table:table-cell table:style-name="Tableau3.B3" office:value-type="string"><text:p text:style-name="P78">ΣΔ</text:p></table:table-cell></table:table-row><table:table-row><table:table-cell table:style-name="Tableau3.A4" office:value-type="string"><text:p text:style-name="P79">Ελευθερία λόγου/έκφρασης</text:p></table:table-cell><table:table-cell table:style-name="Tableau3.B4" office:value-type="float" office:value="34"><text:p text:style-name="P81">34</text:p></table:table-cell><table:table-cell table:style-name="Tableau3.C4" office:value-type="float" office:value="38"><text:p text:style-name="P82">38</text:p></table:table-cell><table:table-cell table:style-name="Tableau3.D4" office:value-type="float" office:value="22"><text:p text:style-name="P80">22</text:p></table:table-cell><table:table-cell table:style-name="Tableau3.B4" office:value-type="float" office:value="33"><text:p text:style-name="P82">33</text:p></table:table-cell><table:table-cell table:style-name="Tableau3.F4" office:value-type="float" office:value="44"><text:p text:style-name="P82">44</text:p></table:table-cell><table:table-cell table:style-name="Tableau3.C4" office:value-type="float" office:value="38"><text:p text:style-name="P82">38</text:p></table:table-cell><table:table-cell table:style-name="Tableau3.B4" office:value-type="float" office:value="33"><text:p text:style-name="P82">33</text:p></table:table-cell><table:table-cell table:style-name="Tableau3.I4" office:value-type="float" office:value="32"><text:p text:style-name="P80">32</text:p></table:table-cell><table:table-cell table:style-name="Tableau3.I4" office:value-type="float" office:value="32"><text:p text:style-name="P80">32</text:p></table:table-cell><table:table-cell table:style-name="Tableau3.K4" office:value-type="float" office:value="24"><text:p text:style-name="P80">24</text:p></table:table-cell><table:table-cell table:style-name="Tableau3.L4" office:value-type="float" office:value="36"><text:p text:style-name="P82">36</text:p></table:table-cell><table:table-cell table:style-name="Tableau3.I4" office:value-type="float" office:value="31"><text:p text:style-name="P80">31</text:p></table:table-cell><table:table-cell table:style-name="Tableau3.L4" office:value-type="float" office:value="36"><text:p text:style-name="P82">36</text:p></table:table-cell><table:table-cell table:style-name="Tableau3.O4" office:value-type="float" office:value="29"><text:p text:style-name="P80">29</text:p></table:table-cell><table:table-cell table:style-name="Tableau3.P4" office:value-type="float" office:value="27"><text:p text:style-name="P80">27</text:p></table:table-cell><table:table-cell table:style-name="Tableau3.P4" office:value-type="float" office:value="26"><text:p text:style-name="P80">26</text:p></table:table-cell><table:table-cell table:style-name="Tableau3.I4" office:value-type="float" office:value="32"><text:p text:style-name="P80">32</text:p></table:table-cell><table:table-cell table:style-name="Tableau3.O4" office:value-type="float" office:value="29"><text:p text:style-name="P80">29</text:p></table:table-cell><table:table-cell table:style-name="Tableau3.O4" office:value-type="float" office:value="29"><text:p text:style-name="P80">29</text:p></table:table-cell><table:table-cell table:style-name="Tableau3.U4" office:value-type="float" office:value="45"><text:p text:style-name="P82">45</text:p></table:table-cell><table:table-cell table:style-name="Tableau3.L4" office:value-type="float" office:value="37"><text:p text:style-name="P82">37</text:p></table:table-cell><table:table-cell table:style-name="Tableau3.B4" office:value-type="float" office:value="34"><text:p text:style-name="P82">34</text:p></table:table-cell><table:table-cell table:style-name="Tableau3.P4" office:value-type="float" office:value="25"><text:p text:style-name="P80">25</text:p></table:table-cell><table:table-cell table:style-name="Tableau3.I4" office:value-type="float" office:value="30"><text:p text:style-name="P80">30</text:p></table:table-cell><table:table-cell table:style-name="Tableau3.O4" office:value-type="float" office:value="28"><text:p text:style-name="P80">28</text:p></table:table-cell><table:table-cell table:style-name="Tableau3.I4" office:value-type="float" office:value="30"><text:p text:style-name="P80">30</text:p></table:table-cell><table:table-cell table:style-name="Tableau3.L4" office:value-type="float" office:value="36"><text:p text:style-name="P82">36</text:p></table:table-cell><table:table-cell table:style-name="Tableau3.c4" office:value-type="float" office:value="41"><text:p text:style-name="P82">41</text:p></table:table-cell></table:table-row><table:table-row><table:table-cell table:style-name="Tableau3.A5" office:value-type="string"><text:p text:style-name="P79">Ελεύθερες και δίκαιες εκλογές</text:p></table:table-cell><table:table-cell table:style-name="Tableau3.I4" office:value-type="float" office:value="32"><text:p text:style-name="P78">32</text:p></table:table-cell><table:table-cell table:style-name="Tableau3.B4" office:value-type="float" office:value="33"><text:p text:style-name="P82">33</text:p></table:table-cell><table:table-cell table:style-name="Tableau3.L4" office:value-type="float" office:value="35"><text:p text:style-name="P82">35</text:p></table:table-cell><table:table-cell table:style-name="Tableau3.L4" office:value-type="float" office:value="37"><text:p text:style-name="P82">37</text:p></table:table-cell><table:table-cell table:style-name="Tableau3.L4" office:value-type="float" office:value="36"><text:p text:style-name="P82">36</text:p></table:table-cell><table:table-cell table:style-name="Tableau3.C4" office:value-type="float" office:value="38"><text:p text:style-name="P82">38</text:p></table:table-cell><table:table-cell table:style-name="Tableau3.C4" office:value-type="float" office:value="38"><text:p text:style-name="P82">38</text:p></table:table-cell><table:table-cell table:style-name="Tableau3.L4" office:value-type="float" office:value="37"><text:p text:style-name="P82">37</text:p></table:table-cell><table:table-cell table:style-name="Tableau3.D4" office:value-type="float" office:value="20"><text:p text:style-name="P80">20</text:p></table:table-cell><table:table-cell table:style-name="Tableau3.P4" office:value-type="float" office:value="26"><text:p text:style-name="P80">26</text:p></table:table-cell><table:table-cell table:style-name="Tableau3.P4" office:value-type="float" office:value="26"><text:p text:style-name="P80">26</text:p></table:table-cell><table:table-cell table:style-name="Tableau3.I4" office:value-type="float" office:value="31"><text:p text:style-name="P80">31</text:p></table:table-cell><table:table-cell table:style-name="Tableau3.K4" office:value-type="float" office:value="23"><text:p text:style-name="P80">23</text:p></table:table-cell><table:table-cell table:style-name="Tableau3.D4" office:value-type="float" office:value="21"><text:p text:style-name="P80">21</text:p></table:table-cell><table:table-cell table:style-name="Tableau3.F4" office:value-type="float" office:value="43"><text:p text:style-name="P82">43</text:p></table:table-cell><table:table-cell table:style-name="Tableau3.c4" office:value-type="float" office:value="41"><text:p text:style-name="P82">41</text:p></table:table-cell><table:table-cell table:style-name="Tableau3.O4" office:value-type="float" office:value="28"><text:p text:style-name="P80">28</text:p></table:table-cell><table:table-cell table:style-name="Tableau3.L4" office:value-type="float" office:value="36"><text:p text:style-name="P82">36</text:p></table:table-cell><table:table-cell table:style-name="Tableau3.I4" office:value-type="float" office:value="32"><text:p text:style-name="P80">32</text:p></table:table-cell><table:table-cell table:style-name="Tableau3.F4" office:value-type="float" office:value="43"><text:p text:style-name="P82">43</text:p></table:table-cell><table:table-cell table:style-name="Tableau3.L4" office:value-type="float" office:value="35"><text:p text:style-name="P82">35</text:p></table:table-cell><table:table-cell table:style-name="Tableau3.C4" office:value-type="float" office:value="39"><text:p text:style-name="P82">39</text:p></table:table-cell><table:table-cell table:style-name="Tableau3.O4" office:value-type="float" office:value="28"><text:p text:style-name="P80">28</text:p></table:table-cell><table:table-cell table:style-name="Tableau3.c4" office:value-type="float" office:value="42"><text:p text:style-name="P82">42</text:p></table:table-cell><table:table-cell table:style-name="Tableau3.I4" office:value-type="float" office:value="30"><text:p text:style-name="P80">30</text:p></table:table-cell><table:table-cell table:style-name="Tableau3.I4" office:value-type="float" office:value="32"><text:p text:style-name="P80">32</text:p></table:table-cell><table:table-cell table:style-name="Tableau3.c4" office:value-type="float" office:value="41"><text:p text:style-name="P82">41</text:p></table:table-cell><table:table-cell table:style-name="Tableau3.c4" office:value-type="float" office:value="41"><text:p text:style-name="P82">41</text:p></table:table-cell></table:table-row><table:table-row><table:table-cell table:style-name="Tableau3.A4" office:value-type="string"><text:p text:style-name="P79">Σεβασμός του κράτους δικαίου και προστασία των θεμελιωδών δικαιωμάτων</text:p></table:table-cell><table:table-cell table:style-name="Tableau3.I4" office:value-type="float" office:value="31"><text:p text:style-name="P78">31</text:p></table:table-cell><table:table-cell table:style-name="Tableau3.P4" office:value-type="float" office:value="26"><text:p text:style-name="P80">26</text:p></table:table-cell><table:table-cell table:style-name="Tableau3.O4" office:value-type="float" office:value="28"><text:p text:style-name="P80">28</text:p></table:table-cell><table:table-cell table:style-name="Tableau3.I4" office:value-type="float" office:value="32"><text:p text:style-name="P80">32</text:p></table:table-cell><table:table-cell table:style-name="Tableau3.I4" office:value-type="float" office:value="32"><text:p text:style-name="P80">32</text:p></table:table-cell><table:table-cell table:style-name="Tableau3.I4" office:value-type="float" office:value="31"><text:p text:style-name="P80">31</text:p></table:table-cell><table:table-cell table:style-name="Tableau3.I4" office:value-type="float" office:value="32"><text:p text:style-name="P80">32</text:p></table:table-cell><table:table-cell table:style-name="Tableau3.O4" office:value-type="float" office:value="28"><text:p text:style-name="P80">28</text:p></table:table-cell><table:table-cell table:style-name="Tableau3.L4" office:value-type="float" office:value="35"><text:p text:style-name="P82">35</text:p></table:table-cell><table:table-cell table:style-name="Tableau3.L4" office:value-type="float" office:value="35"><text:p text:style-name="P82">35</text:p></table:table-cell><table:table-cell table:style-name="Tableau3.O4" office:value-type="float" office:value="29"><text:p text:style-name="P80">29</text:p></table:table-cell><table:table-cell table:style-name="Tableau3.I4" office:value-type="float" office:value="32"><text:p text:style-name="P80">32</text:p></table:table-cell><table:table-cell table:style-name="Tableau3.L4" office:value-type="float" office:value="36"><text:p text:style-name="P82">36</text:p></table:table-cell><table:table-cell table:style-name="Tableau3.B4" office:value-type="float" office:value="33"><text:p text:style-name="P82">33</text:p></table:table-cell><table:table-cell table:style-name="Tableau3.O4" office:value-type="float" office:value="29"><text:p text:style-name="P80">29</text:p></table:table-cell><table:table-cell table:style-name="Tableau3.Q6" office:value-type="float" office:value="19"><text:p text:style-name="P80">19</text:p></table:table-cell><table:table-cell table:style-name="Tableau3.L4" office:value-type="float" office:value="35"><text:p text:style-name="P82">35</text:p></table:table-cell><table:table-cell table:style-name="Tableau3.B4" office:value-type="float" office:value="33"><text:p text:style-name="P82">33</text:p></table:table-cell><table:table-cell table:style-name="Tableau3.L4" office:value-type="float" office:value="37"><text:p text:style-name="P82">37</text:p></table:table-cell><table:table-cell table:style-name="Tableau3.K4" office:value-type="float" office:value="23"><text:p text:style-name="P80">23</text:p></table:table-cell><table:table-cell table:style-name="Tableau3.I4" office:value-type="float" office:value="31"><text:p text:style-name="P80">31</text:p></table:table-cell><table:table-cell table:style-name="Tableau3.P4" office:value-type="float" office:value="25"><text:p text:style-name="P80">25</text:p></table:table-cell><table:table-cell table:style-name="Tableau3.L4" office:value-type="float" office:value="36"><text:p text:style-name="P82">36</text:p></table:table-cell><table:table-cell table:style-name="Tableau3.B4" office:value-type="float" office:value="34"><text:p text:style-name="P82">34</text:p></table:table-cell><table:table-cell table:style-name="Tableau3.C4" office:value-type="float" office:value="39"><text:p text:style-name="P82">39</text:p></table:table-cell><table:table-cell table:style-name="Tableau3.L4" office:value-type="float" office:value="36"><text:p text:style-name="P82">36</text:p></table:table-cell><table:table-cell table:style-name="Tableau3.B4" office:value-type="float" office:value="33"><text:p text:style-name="P82">33</text:p></table:table-cell><table:table-cell table:style-name="Tableau3.O4" office:value-type="float" office:value="29"><text:p text:style-name="P80">29</text:p></table:table-cell></table:table-row><table:table-row><table:table-cell table:style-name="Tableau3.A7" office:value-type="string"><text:p text:style-name="P79">Καταπολέμηση της διαφθοράς</text:p></table:table-cell><table:table-cell table:style-name="Tableau3.O4" office:value-type="float" office:value="28"><text:p text:style-name="P78">28</text:p></table:table-cell><table:table-cell table:style-name="Tableau3.D4" office:value-type="float" office:value="20"><text:p text:style-name="P80">20</text:p></table:table-cell><table:table-cell table:style-name="Tableau3.D7" office:value-type="float" office:value="50"><text:p text:style-name="P82">50</text:p></table:table-cell><table:table-cell table:style-name="Tableau3.P4" office:value-type="float" office:value="27"><text:p text:style-name="P80">27</text:p></table:table-cell><table:table-cell table:style-name="Tableau3.D4" office:value-type="float" office:value="20"><text:p text:style-name="P80">20</text:p></table:table-cell><table:table-cell table:style-name="Tableau3.G7" office:value-type="float" office:value="17"><text:p text:style-name="P80">17</text:p></table:table-cell><table:table-cell table:style-name="Tableau3.K4" office:value-type="float" office:value="23"><text:p text:style-name="P80">23</text:p></table:table-cell><table:table-cell table:style-name="Tableau3.D4" office:value-type="float" office:value="21"><text:p text:style-name="P80">21</text:p></table:table-cell><table:table-cell table:style-name="Tableau3.c4" office:value-type="float" office:value="42"><text:p text:style-name="P82">42</text:p></table:table-cell><table:table-cell table:style-name="Tableau3.c4" office:value-type="float" office:value="41"><text:p text:style-name="P82">41</text:p></table:table-cell><table:table-cell table:style-name="Tableau3.P4" office:value-type="float" office:value="26"><text:p text:style-name="P80">26</text:p></table:table-cell><table:table-cell table:style-name="Tableau3.F4" office:value-type="float" office:value="44"><text:p text:style-name="P82">44</text:p></table:table-cell><table:table-cell table:style-name="Tableau3.I4" office:value-type="float" office:value="30"><text:p text:style-name="P80">30</text:p></table:table-cell><table:table-cell table:style-name="Tableau3.c4" office:value-type="float" office:value="41"><text:p text:style-name="P82">41</text:p></table:table-cell><table:table-cell table:style-name="Tableau3.I4" office:value-type="float" office:value="31"><text:p text:style-name="P80">31</text:p></table:table-cell><table:table-cell table:style-name="Tableau3.C4" office:value-type="float" office:value="38"><text:p text:style-name="P82">38</text:p></table:table-cell><table:table-cell table:style-name="Tableau3.D4" office:value-type="float" office:value="20"><text:p text:style-name="P80">20</text:p></table:table-cell><table:table-cell table:style-name="Tableau3.I4" office:value-type="float" office:value="31"><text:p text:style-name="P80">31</text:p></table:table-cell><table:table-cell table:style-name="Tableau3.Q6" office:value-type="float" office:value="18"><text:p text:style-name="P80">18</text:p></table:table-cell><table:table-cell table:style-name="Tableau3.G7" office:value-type="float" office:value="15"><text:p text:style-name="P80">15</text:p></table:table-cell><table:table-cell table:style-name="Tableau3.K4" office:value-type="float" office:value="24"><text:p text:style-name="P80">24</text:p></table:table-cell><table:table-cell table:style-name="Tableau3.D4" office:value-type="float" office:value="22"><text:p text:style-name="P80">22</text:p></table:table-cell><table:table-cell table:style-name="Tableau3.U4" office:value-type="float" office:value="46"><text:p text:style-name="P82">46</text:p></table:table-cell><table:table-cell table:style-name="Tableau3.c4" office:value-type="float" office:value="40"><text:p text:style-name="P82">40</text:p></table:table-cell><table:table-cell table:style-name="Tableau3.L4" office:value-type="float" office:value="36"><text:p text:style-name="P82">36</text:p></table:table-cell><table:table-cell table:style-name="Tableau3.L4" office:value-type="float" office:value="35"><text:p text:style-name="P82">35</text:p></table:table-cell><table:table-cell table:style-name="Tableau3.D4" office:value-type="float" office:value="20"><text:p text:style-name="P80">20</text:p></table:table-cell><table:table-cell table:style-name="Tableau3.D4" office:value-type="float" office:value="22"><text:p text:style-name="P80">22</text:p></table:table-cell></table:table-row><table:table-row><table:table-cell table:style-name="Tableau3.A4" office:value-type="string"><text:p text:style-name="P79">Ανεξάρτητο δικαστικό σύστημα</text:p></table:table-cell><table:table-cell table:style-name="Tableau3.P4" office:value-type="float" office:value="26"><text:p text:style-name="P78">26</text:p></table:table-cell><table:table-cell table:style-name="Tableau3.P4" office:value-type="float" office:value="27"><text:p text:style-name="P80">27</text:p></table:table-cell><table:table-cell table:style-name="Tableau3.C4" office:value-type="float" office:value="38"><text:p text:style-name="P82">38</text:p></table:table-cell><table:table-cell table:style-name="Tableau3.P4" office:value-type="float" office:value="25"><text:p text:style-name="P80">25</text:p></table:table-cell><table:table-cell table:style-name="Tableau3.P4" office:value-type="float" office:value="27"><text:p text:style-name="P80">27</text:p></table:table-cell><table:table-cell table:style-name="Tableau3.P4" office:value-type="float" office:value="25"><text:p text:style-name="P80">25</text:p></table:table-cell><table:table-cell table:style-name="Tableau3.K4" office:value-type="float" office:value="24"><text:p text:style-name="P80">24</text:p></table:table-cell><table:table-cell table:style-name="Tableau3.P4" office:value-type="float" office:value="26"><text:p text:style-name="P80">26</text:p></table:table-cell><table:table-cell table:style-name="Tableau3.L4" office:value-type="float" office:value="37"><text:p text:style-name="P82">37</text:p></table:table-cell><table:table-cell table:style-name="Tableau3.I4" office:value-type="float" office:value="31"><text:p text:style-name="P80">31</text:p></table:table-cell><table:table-cell table:style-name="Tableau3.D4" office:value-type="float" office:value="21"><text:p text:style-name="P80">21</text:p></table:table-cell><table:table-cell table:style-name="Tableau3.C4" office:value-type="float" office:value="39"><text:p text:style-name="P82">39</text:p></table:table-cell><table:table-cell table:style-name="Tableau3.D4" office:value-type="float" office:value="22"><text:p text:style-name="P80">22</text:p></table:table-cell><table:table-cell table:style-name="Tableau3.K4" office:value-type="float" office:value="24"><text:p text:style-name="P80">24</text:p></table:table-cell><table:table-cell table:style-name="Tableau3.D4" office:value-type="float" office:value="20"><text:p text:style-name="P80">20</text:p></table:table-cell><table:table-cell table:style-name="Tableau3.D4" office:value-type="float" office:value="20"><text:p text:style-name="P80">20</text:p></table:table-cell><table:table-cell table:style-name="Tableau3.K4" office:value-type="float" office:value="23"><text:p text:style-name="P80">23</text:p></table:table-cell><table:table-cell table:style-name="Tableau3.B4" office:value-type="float" office:value="34"><text:p text:style-name="P82">34</text:p></table:table-cell><table:table-cell table:style-name="Tableau3.P4" office:value-type="float" office:value="26"><text:p text:style-name="P80">26</text:p></table:table-cell><table:table-cell table:style-name="Tableau3.O4" office:value-type="float" office:value="28"><text:p text:style-name="P80">28</text:p></table:table-cell><table:table-cell table:style-name="Tableau3.I4" office:value-type="float" office:value="30"><text:p text:style-name="P80">30</text:p></table:table-cell><table:table-cell table:style-name="Tableau3.B4" office:value-type="float" office:value="34"><text:p text:style-name="P82">34</text:p></table:table-cell><table:table-cell table:style-name="Tableau3.K4" office:value-type="float" office:value="23"><text:p text:style-name="P80">23</text:p></table:table-cell><table:table-cell table:style-name="Tableau3.P4" office:value-type="float" office:value="26"><text:p text:style-name="P80">26</text:p></table:table-cell><table:table-cell table:style-name="Tableau3.O4" office:value-type="float" office:value="28"><text:p text:style-name="P80">28</text:p></table:table-cell><table:table-cell table:style-name="Tableau3.P4" office:value-type="float" office:value="27"><text:p text:style-name="P80">27</text:p></table:table-cell><table:table-cell table:style-name="Tableau3.I4" office:value-type="float" office:value="31"><text:p text:style-name="P80">31</text:p></table:table-cell><table:table-cell table:style-name="Tableau3.D4" office:value-type="float" office:value="21"><text:p text:style-name="P80">21</text:p></table:table-cell></table:table-row><table:table-row><table:table-cell table:style-name="Tableau3.A9" office:value-type="string"><text:p text:style-name="P79">Διαφάνεια και λογοδοσία των πολιτικών ηγετών</text:p></table:table-cell><table:table-cell table:style-name="Tableau3.P4" office:value-type="float" office:value="26"><text:p text:style-name="P78">26</text:p></table:table-cell><table:table-cell table:style-name="Tableau3.P4" office:value-type="float" office:value="25"><text:p text:style-name="P80">25</text:p></table:table-cell><table:table-cell table:style-name="Tableau3.P4" office:value-type="float" office:value="25"><text:p text:style-name="P80">25</text:p></table:table-cell><table:table-cell table:style-name="Tableau3.P4" office:value-type="float" office:value="25"><text:p text:style-name="P80">25</text:p></table:table-cell><table:table-cell table:style-name="Tableau3.D4" office:value-type="float" office:value="22"><text:p text:style-name="P80">22</text:p></table:table-cell><table:table-cell table:style-name="Tableau3.Q6" office:value-type="float" office:value="19"><text:p text:style-name="P80">19</text:p></table:table-cell><table:table-cell table:style-name="Tableau3.O4" office:value-type="float" office:value="28"><text:p text:style-name="P80">28</text:p></table:table-cell><table:table-cell table:style-name="Tableau3.I4" office:value-type="float" office:value="31"><text:p text:style-name="P80">31</text:p></table:table-cell><table:table-cell table:style-name="Tableau3.I4" office:value-type="float" office:value="32"><text:p text:style-name="P80">32</text:p></table:table-cell><table:table-cell table:style-name="Tableau3.L4" office:value-type="float" office:value="35"><text:p text:style-name="P82">35</text:p></table:table-cell><table:table-cell table:style-name="Tableau3.O4" office:value-type="float" office:value="29"><text:p text:style-name="P80">29</text:p></table:table-cell><table:table-cell table:style-name="Tableau3.O4" office:value-type="float" office:value="28"><text:p text:style-name="P80">28</text:p></table:table-cell><table:table-cell table:style-name="Tableau3.O4" office:value-type="float" office:value="29"><text:p text:style-name="P80">29</text:p></table:table-cell><table:table-cell table:style-name="Tableau3.C4" office:value-type="float" office:value="38"><text:p text:style-name="P82">38</text:p></table:table-cell><table:table-cell table:style-name="Tableau3.D4" office:value-type="float" office:value="22"><text:p text:style-name="P80">22</text:p></table:table-cell><table:table-cell table:style-name="Tableau3.L4" office:value-type="float" office:value="35"><text:p text:style-name="P82">35</text:p></table:table-cell><table:table-cell table:style-name="Tableau3.I4" office:value-type="float" office:value="31"><text:p text:style-name="P80">31</text:p></table:table-cell><table:table-cell table:style-name="Tableau3.O4" office:value-type="float" office:value="28"><text:p text:style-name="P80">28</text:p></table:table-cell><table:table-cell table:style-name="Tableau3.I4" office:value-type="float" office:value="32"><text:p text:style-name="P80">32</text:p></table:table-cell><table:table-cell table:style-name="Tableau3.D4" office:value-type="float" office:value="21"><text:p text:style-name="P80">21</text:p></table:table-cell><table:table-cell table:style-name="Tableau3.D4" office:value-type="float" office:value="20"><text:p text:style-name="P80">20</text:p></table:table-cell><table:table-cell table:style-name="Tableau3.D4" office:value-type="float" office:value="22"><text:p text:style-name="P80">22</text:p></table:table-cell><table:table-cell table:style-name="Tableau3.L4" office:value-type="float" office:value="37"><text:p text:style-name="P82">37</text:p></table:table-cell><table:table-cell table:style-name="Tableau3.K4" office:value-type="float" office:value="24"><text:p text:style-name="P80">24</text:p></table:table-cell><table:table-cell table:style-name="Tableau3.P4" office:value-type="float" office:value="26"><text:p text:style-name="P80">26</text:p></table:table-cell><table:table-cell table:style-name="Tableau3.D4" office:value-type="float" office:value="22"><text:p text:style-name="P80">22</text:p></table:table-cell><table:table-cell table:style-name="Tableau3.D4" office:value-type="float" office:value="21"><text:p text:style-name="P80">21</text:p></table:table-cell><table:table-cell table:style-name="Tableau3.D4" office:value-type="float" office:value="20"><text:p text:style-name="P80">20</text:p></table:table-cell></table:table-row><table:table-row><table:table-cell table:style-name="Tableau3.A4" office:value-type="string"><text:p text:style-name="P79">Ελευθερία και ανεξαρτησία των μέσων ενημέρωσης</text:p></table:table-cell><table:table-cell table:style-name="Tableau3.D4" office:value-type="float" office:value="21"><text:p text:style-name="P78">21</text:p></table:table-cell><table:table-cell table:style-name="Tableau3.G7" office:value-type="float" office:value="17"><text:p text:style-name="P80">17</text:p></table:table-cell><table:table-cell table:style-name="Tableau3.Q6" office:value-type="float" office:value="18"><text:p text:style-name="P80">18</text:p></table:table-cell><table:table-cell table:style-name="Tableau3.K4" office:value-type="float" office:value="24"><text:p text:style-name="P80">24</text:p></table:table-cell><table:table-cell table:style-name="Tableau3.D4" office:value-type="float" office:value="21"><text:p text:style-name="P80">21</text:p></table:table-cell><table:table-cell table:style-name="Tableau3.D4" office:value-type="float" office:value="21"><text:p text:style-name="P80">21</text:p></table:table-cell><table:table-cell table:style-name="Tableau3.P4" office:value-type="float" office:value="26"><text:p text:style-name="P80">26</text:p></table:table-cell><table:table-cell table:style-name="Tableau3.Q6" office:value-type="float" office:value="19"><text:p text:style-name="P80">19</text:p></table:table-cell><table:table-cell table:style-name="Tableau3.Q6" office:value-type="float" office:value="18"><text:p text:style-name="P80">18</text:p></table:table-cell><table:table-cell table:style-name="Tableau3.Q6" office:value-type="float" office:value="19"><text:p text:style-name="P80">19</text:p></table:table-cell><table:table-cell table:style-name="Tableau3.Q6" office:value-type="float" office:value="18"><text:p text:style-name="P80">18</text:p></table:table-cell><table:table-cell table:style-name="Tableau3.D4" office:value-type="float" office:value="20"><text:p text:style-name="P80">20</text:p></table:table-cell><table:table-cell table:style-name="Tableau3.D4" office:value-type="float" office:value="22"><text:p text:style-name="P80">22</text:p></table:table-cell><table:table-cell table:style-name="Tableau3.Q6" office:value-type="float" office:value="19"><text:p text:style-name="P80">19</text:p></table:table-cell><table:table-cell table:style-name="Tableau3.D4" office:value-type="float" office:value="21"><text:p text:style-name="P80">21</text:p></table:table-cell><table:table-cell table:style-name="Tableau3.P4" office:value-type="float" office:value="26"><text:p text:style-name="P80">26</text:p></table:table-cell><table:table-cell table:style-name="Tableau3.P4" office:value-type="float" office:value="25"><text:p text:style-name="P80">25</text:p></table:table-cell><table:table-cell table:style-name="Tableau3.D4" office:value-type="float" office:value="20"><text:p text:style-name="P80">20</text:p></table:table-cell><table:table-cell table:style-name="Tableau3.P4" office:value-type="float" office:value="25"><text:p text:style-name="P80">25</text:p></table:table-cell><table:table-cell table:style-name="Tableau3.K4" office:value-type="float" office:value="24"><text:p text:style-name="P80">24</text:p></table:table-cell><table:table-cell table:style-name="Tableau3.D4" office:value-type="float" office:value="21"><text:p text:style-name="P80">21</text:p></table:table-cell><table:table-cell table:style-name="Tableau3.I4" office:value-type="float" office:value="31"><text:p text:style-name="P80">31</text:p></table:table-cell><table:table-cell table:style-name="Tableau3.G7" office:value-type="float" office:value="16"><text:p text:style-name="P80">16</text:p></table:table-cell><table:table-cell table:style-name="Tableau3.G7" office:value-type="float" office:value="15"><text:p text:style-name="P80">15</text:p></table:table-cell><table:table-cell table:style-name="Tableau3.P4" office:value-type="float" office:value="27"><text:p text:style-name="P80">27</text:p></table:table-cell><table:table-cell table:style-name="Tableau3.D4" office:value-type="float" office:value="21"><text:p text:style-name="P80">21</text:p></table:table-cell><table:table-cell table:style-name="Tableau3.D4" office:value-type="float" office:value="22"><text:p text:style-name="P80">22</text:p></table:table-cell><table:table-cell table:style-name="Tableau3.P4" office:value-type="float" office:value="26"><text:p text:style-name="P80">26</text:p></table:table-cell></table:table-row><table:table-row><table:table-cell table:style-name="Tableau3.A11" office:value-type="string"><text:p text:style-name="P79">Δυνατότητα συμμετοχής των πολιτών στον δημόσιο διάλογο και στη λήψη αποφάσεων</text:p></table:table-cell><table:table-cell table:style-name="Tableau3.D4" office:value-type="float" office:value="22"><text:p text:style-name="P78">22</text:p></table:table-cell><table:table-cell table:style-name="Tableau3.D4" office:value-type="float" office:value="21"><text:p text:style-name="P80">21</text:p></table:table-cell><table:table-cell table:style-name="Tableau3.O4" office:value-type="float" office:value="29"><text:p text:style-name="P80">29</text:p></table:table-cell><table:table-cell table:style-name="Tableau3.Q6" office:value-type="float" office:value="19"><text:p text:style-name="P80">19</text:p></table:table-cell><table:table-cell table:style-name="Tableau3.D4" office:value-type="float" office:value="22"><text:p text:style-name="P80">22</text:p></table:table-cell><table:table-cell table:style-name="Tableau3.K4" office:value-type="float" office:value="23"><text:p text:style-name="P80">23</text:p></table:table-cell><table:table-cell table:style-name="Tableau3.O4" office:value-type="float" office:value="29"><text:p text:style-name="P80">29</text:p></table:table-cell><table:table-cell table:style-name="Tableau3.K4" office:value-type="float" office:value="24"><text:p text:style-name="P80">24</text:p></table:table-cell><table:table-cell table:style-name="Tableau3.K4" office:value-type="float" office:value="24"><text:p text:style-name="P80">24</text:p></table:table-cell><table:table-cell table:style-name="Tableau3.D4" office:value-type="float" office:value="20"><text:p text:style-name="P80">20</text:p></table:table-cell><table:table-cell table:style-name="Tableau3.P4" office:value-type="float" office:value="25"><text:p text:style-name="P80">25</text:p></table:table-cell><table:table-cell table:style-name="Tableau3.P4" office:value-type="float" office:value="26"><text:p text:style-name="P80">26</text:p></table:table-cell><table:table-cell table:style-name="Tableau3.D4" office:value-type="float" office:value="22"><text:p text:style-name="P80">22</text:p></table:table-cell><table:table-cell table:style-name="Tableau3.K4" office:value-type="float" office:value="23"><text:p text:style-name="P80">23</text:p></table:table-cell><table:table-cell table:style-name="Tableau3.D4" office:value-type="float" office:value="21"><text:p text:style-name="P80">21</text:p></table:table-cell><table:table-cell table:style-name="Tableau3.P4" office:value-type="float" office:value="25"><text:p text:style-name="P80">25</text:p></table:table-cell><table:table-cell table:style-name="Tableau3.I4" office:value-type="float" office:value="30"><text:p text:style-name="P80">30</text:p></table:table-cell><table:table-cell table:style-name="Tableau3.G7" office:value-type="float" office:value="16"><text:p text:style-name="P80">16</text:p></table:table-cell><table:table-cell table:style-name="Tableau3.K4" office:value-type="float" office:value="24"><text:p text:style-name="P80">24</text:p></table:table-cell><table:table-cell table:style-name="Tableau3.D4" office:value-type="float" office:value="21"><text:p text:style-name="P80">21</text:p></table:table-cell><table:table-cell table:style-name="Tableau3.D4" office:value-type="float" office:value="20"><text:p text:style-name="P80">20</text:p></table:table-cell><table:table-cell table:style-name="Tableau3.D4" office:value-type="float" office:value="20"><text:p text:style-name="P80">20</text:p></table:table-cell><table:table-cell table:style-name="Tableau3.D4" office:value-type="float" office:value="20"><text:p text:style-name="P80">20</text:p></table:table-cell><table:table-cell table:style-name="Tableau3.Q6" office:value-type="float" office:value="18"><text:p text:style-name="P80">18</text:p></table:table-cell><table:table-cell table:style-name="Tableau3.P4" office:value-type="float" office:value="27"><text:p text:style-name="P80">27</text:p></table:table-cell><table:table-cell table:style-name="Tableau3.D4" office:value-type="float" office:value="20"><text:p text:style-name="P80">20</text:p></table:table-cell><table:table-cell table:style-name="Tableau3.K4" office:value-type="float" office:value="23"><text:p text:style-name="P80">23</text:p></table:table-cell><table:table-cell table:style-name="Tableau3.K4" office:value-type="float" office:value="24"><text:p text:style-name="P80">24</text:p></table:table-cell></table:table-row><table:table-row><table:table-cell table:style-name="Tableau3.A4" office:value-type="string"><text:p text:style-name="P79">Σεβασμός των δικαιωμάτων των μειονοτήτων</text:p></table:table-cell><table:table-cell table:style-name="Tableau3.B12" office:value-type="float" office:value="14"><text:p text:style-name="P78">14</text:p></table:table-cell><table:table-cell table:style-name="Tableau3.B12" office:value-type="float" office:value="14"><text:p text:style-name="P80">14</text:p></table:table-cell><table:table-cell table:style-name="Tableau3.D12" office:value-type="float" office:value="5"><text:p text:style-name="P80">5</text:p></table:table-cell><table:table-cell table:style-name="Tableau3.D12" office:value-type="float" office:value="6"><text:p text:style-name="P80">6</text:p></table:table-cell><table:table-cell table:style-name="Tableau3.F12" office:value-type="float" office:value="12"><text:p text:style-name="P80">12</text:p></table:table-cell><table:table-cell table:style-name="Tableau3.B12" office:value-type="float" office:value="14"><text:p text:style-name="P80">14</text:p></table:table-cell><table:table-cell table:style-name="Tableau3.B12" office:value-type="float" office:value="13"><text:p text:style-name="P80">13</text:p></table:table-cell><table:table-cell table:style-name="Tableau3.G7" office:value-type="float" office:value="16"><text:p text:style-name="P80">16</text:p></table:table-cell><table:table-cell table:style-name="Tableau3.F12" office:value-type="float" office:value="10"><text:p text:style-name="P80">10</text:p></table:table-cell><table:table-cell table:style-name="Tableau3.F12" office:value-type="float" office:value="11"><text:p text:style-name="P80">11</text:p></table:table-cell><table:table-cell table:style-name="Tableau3.G7" office:value-type="float" office:value="17"><text:p text:style-name="P80">17</text:p></table:table-cell><table:table-cell table:style-name="Tableau3.M12" office:value-type="float" office:value="8"><text:p text:style-name="P80">8</text:p></table:table-cell><table:table-cell table:style-name="Tableau3.Q6" office:value-type="float" office:value="19"><text:p text:style-name="P80">19</text:p></table:table-cell><table:table-cell table:style-name="Tableau3.G7" office:value-type="float" office:value="17"><text:p text:style-name="P80">17</text:p></table:table-cell><table:table-cell table:style-name="Tableau3.F12" office:value-type="float" office:value="10"><text:p text:style-name="P80">10</text:p></table:table-cell><table:table-cell table:style-name="Tableau3.D12" office:value-type="float" office:value="6"><text:p text:style-name="P80">6</text:p></table:table-cell><table:table-cell table:style-name="Tableau3.D4" office:value-type="float" office:value="22"><text:p text:style-name="P80">22</text:p></table:table-cell><table:table-cell table:style-name="Tableau3.F12" office:value-type="float" office:value="11"><text:p text:style-name="P80">11</text:p></table:table-cell><table:table-cell table:style-name="Tableau3.Q6" office:value-type="float" office:value="19"><text:p text:style-name="P80">19</text:p></table:table-cell><table:table-cell table:style-name="Tableau3.F12" office:value-type="float" office:value="11"><text:p text:style-name="P80">11</text:p></table:table-cell><table:table-cell table:style-name="Tableau3.F12" office:value-type="float" office:value="11"><text:p text:style-name="P80">11</text:p></table:table-cell><table:table-cell table:style-name="Tableau3.F12" office:value-type="float" office:value="12"><text:p text:style-name="P80">12</text:p></table:table-cell><table:table-cell table:style-name="Tableau3.G7" office:value-type="float" office:value="15"><text:p text:style-name="P80">15</text:p></table:table-cell><table:table-cell table:style-name="Tableau3.M12" office:value-type="float" office:value="9"><text:p text:style-name="P80">9</text:p></table:table-cell><table:table-cell table:style-name="Tableau3.M12" office:value-type="float" office:value="9"><text:p text:style-name="P80">9</text:p></table:table-cell><table:table-cell table:style-name="Tableau3.F12" office:value-type="float" office:value="10"><text:p text:style-name="P80">10</text:p></table:table-cell><table:table-cell table:style-name="Tableau3.F12" office:value-type="float" office:value="12"><text:p text:style-name="P80">12</text:p></table:table-cell><table:table-cell table:style-name="Tableau3.F12" office:value-type="float" office:value="11"><text:p text:style-name="P80">11</text:p></table:table-cell></table:table-row><table:table-row><table:table-cell table:style-name="Tableau3.A13" office:value-type="string"><text:p text:style-name="P79">Μια ισχυρή αντιπολίτευση που μπορεί να επικρίνει την κυβέρνηση</text:p></table:table-cell><table:table-cell table:style-name="Tableau3.F12" office:value-type="float" office:value="11"><text:p text:style-name="P78">11</text:p></table:table-cell><table:table-cell table:style-name="Tableau3.B12" office:value-type="float" office:value="14"><text:p text:style-name="P80">14</text:p></table:table-cell><table:table-cell table:style-name="Tableau3.M12" office:value-type="float" office:value="9"><text:p text:style-name="P80">9</text:p></table:table-cell><table:table-cell table:style-name="Tableau3.M12" office:value-type="float" office:value="8"><text:p text:style-name="P80">8</text:p></table:table-cell><table:table-cell table:style-name="Tableau3.F12" office:value-type="float" office:value="11"><text:p text:style-name="P80">11</text:p></table:table-cell><table:table-cell table:style-name="Tableau3.G7" office:value-type="float" office:value="15"><text:p text:style-name="P80">15</text:p></table:table-cell><table:table-cell table:style-name="Tableau3.G7" office:value-type="float" office:value="15"><text:p text:style-name="P80">15</text:p></table:table-cell><table:table-cell table:style-name="Tableau3.G7" office:value-type="float" office:value="16"><text:p text:style-name="P80">16</text:p></table:table-cell><table:table-cell table:style-name="Tableau3.B12" office:value-type="float" office:value="13"><text:p text:style-name="P80">13</text:p></table:table-cell><table:table-cell table:style-name="Tableau3.F12" office:value-type="float" office:value="10"><text:p text:style-name="P80">10</text:p></table:table-cell><table:table-cell table:style-name="Tableau3.F12" office:value-type="float" office:value="11"><text:p text:style-name="P80">11</text:p></table:table-cell><table:table-cell table:style-name="Tableau3.F12" office:value-type="float" office:value="11"><text:p text:style-name="P80">11</text:p></table:table-cell><table:table-cell table:style-name="Tableau3.M12" office:value-type="float" office:value="8"><text:p text:style-name="P80">8</text:p></table:table-cell><table:table-cell table:style-name="Tableau3.G7" office:value-type="float" office:value="17"><text:p text:style-name="P80">17</text:p></table:table-cell><table:table-cell table:style-name="Tableau3.B12" office:value-type="float" office:value="14"><text:p text:style-name="P80">14</text:p></table:table-cell><table:table-cell table:style-name="Tableau3.F12" office:value-type="float" office:value="12"><text:p text:style-name="P80">12</text:p></table:table-cell><table:table-cell table:style-name="Tableau3.Q6" office:value-type="float" office:value="19"><text:p text:style-name="P80">19</text:p></table:table-cell><table:table-cell table:style-name="Tableau3.M12" office:value-type="float" office:value="8"><text:p text:style-name="P80">8</text:p></table:table-cell><table:table-cell table:style-name="Tableau3.D4" office:value-type="float" office:value="21"><text:p text:style-name="P80">21</text:p></table:table-cell><table:table-cell table:style-name="Tableau3.B12" office:value-type="float" office:value="14"><text:p text:style-name="P80">14</text:p></table:table-cell><table:table-cell table:style-name="Tableau3.M12" office:value-type="float" office:value="9"><text:p text:style-name="P80">9</text:p></table:table-cell><table:table-cell table:style-name="Tableau3.F12" office:value-type="float" office:value="11"><text:p text:style-name="P80">11</text:p></table:table-cell><table:table-cell table:style-name="Tableau3.M12" office:value-type="float" office:value="8"><text:p text:style-name="P80">8</text:p></table:table-cell><table:table-cell table:style-name="Tableau3.F12" office:value-type="float" office:value="10"><text:p text:style-name="P80">10</text:p></table:table-cell><table:table-cell table:style-name="Tableau3.M12" office:value-type="float" office:value="8"><text:p text:style-name="P80">8</text:p></table:table-cell><table:table-cell table:style-name="Tableau3.M12" office:value-type="float" office:value="9"><text:p text:style-name="P80">9</text:p></table:table-cell><table:table-cell table:style-name="Tableau3.F12" office:value-type="float" office:value="11"><text:p text:style-name="P80">11</text:p></table:table-cell><table:table-cell table:style-name="Tableau3.F12" office:value-type="float" office:value="10"><text:p text:style-name="P80">10</text:p></table:table-cell></table:table-row></table:table><text:p text:style-name="P13"/></draw:text-box></draw:frame></text:p>
        <text:p text:style-name="P54">Τα κοινωνικοδημογραφικά δεδομένα αποκαλύπτουν ένα σημαντικό χάσμα μεταξύ των γενεών όσον αφορά τον τρόπο με τον οποίο οι ευρωπαίοι πολίτες αντιλαμβάνονται τη δημοκρατία </text:p>
        <text:p text:style-name="P35">Οι ερωτηθέντες ηλικίας 55 ετών και άνω επιδεικνύουν μεγαλύτερη προσήλωση στους θεσμικούς πυλώνες του κράτους δικαίου: είναι πιθανότερο να αναφέρουν ελεύθερες και δίκαιες εκλογές (38 % σε σύγκριση με 26 % μεταξύ των ατόμων ηλικίας 15-24 ετών), σεβασμό και θεμελιώδη δικαιώματα (38 % σε σύγκριση με 24 %), ανεξάρτητο δικαστικό σύστημα (33 % σε σύγκριση με 18 %) και καταπολέμηση της διαφθοράς (30 % σε σύγκριση με 21 %). </text:p>
        <text:p text:style-name="P35">Αντιθέτως, οι νεότερες γενιές τάσσονται υπέρ μιας πιο συμμετοχικής και χωρίς αποκλεισμούς αντίληψης της δημοκρατίας, δίνοντας μεγαλύτερη σημασία στον σεβασμό των δικαιωμάτων των μειονοτήτων (20 % μεταξύ 15-24 ετών, σε σύγκριση με μόλις 11 % μεταξύ των ατόμων ηλικίας 55 ετών και άνω), και στην ικανότητα των πολιτών να συμμετέχουν στον δημόσιο διάλογο (24 % έναντι 21 %). </text:p>
        <text:p text:style-name="P31">Η ίδια προσήλωση στη θεσμική ακεραιότητα παρατηρείται και μεταξύ των πολιτών που επικρίνουν περισσότερο την τρέχουσα λειτουργία της ΕΕ: όσοι είναι δυσαρεστημένοι με τον σεβασμό <text:soft-page-break/>του κράτους δικαίου στην ΕΕ είναι πιθανότερο να κατατάξουν την καταπολέμηση της διαφθοράς (31 % έναντι 25 % μεταξύ εκείνων που είναι ικανοποιημένοι). </text:p>
        <text:p text:style-name="P31"/>
        <text:h text:style-name="P20" text:outline-level="2"><text:bookmark-start text:name="__RefHeading___Toc4060_3967327191"/>2.2 Μικτή ικανοποίηση από το κράτος δικαίου σε εθνικό και ενωσιακό επίπεδο <text:bookmark-end text:name="__RefHeading___Toc4060_3967327191"/></text:h>
        <text:p text:style-name="P54">Οι Ευρωπαίοι είναι διχασμένοι όσον αφορά τον σεβασμό του κράτους δικαίου, ιδίως σε επίπεδο ΕΕ </text:p>
        <text:p text:style-name="P31">Μια μικρή πλειοψηφία των Ευρωπαίων είναι ικανοποιημένοι με τον σεβασμό του κράτους δικαίου στη χώρα τους (51%, συμπεριλαμβανομένου 17% που είναι πολύ ικανοποιημένοι και 34% που είναι μάλλον ικανοποιημένοι), σε σύγκριση με το 44% που είναι δυσαρεστημένοι (27% μάλλον δυσαρεστημένοι και 17% πολύ δυσαρεστημένοι). </text:p>
        <text:p text:style-name="P31">Οι γνώμες είναι πιο ομοιόμορφα διχασμένες όσον αφορά το επίπεδο της ΕΕ: Το 47 % των Ευρωπαίων είναι ικανοποιημένο με τον σεβασμό του κράτους δικαίου στην ΕΕ (11 % πολύ ικανοποιημένο, 36 % μάλλον ικανοποιημένο), έναντι ίσου ποσοστού 47 % που είναι δυσαρεστημένο (28 % μάλλον δυσαρεστημένο, 19 % πολύ δυσαρεστημένο), γεγονός που υποδηλώνει ότι οι πολίτες επικρίνουν κάπως περισσότερο το κράτος δικαίου σε επίπεδο ΕΕ απ’ ό,τι στο εσωτερικό της χώρας τους.</text:p>
        <text:p text:style-name="P31"><draw:g text:anchor-type="paragraph" draw:z-index="8" draw:name="Objet de groupe 7" draw:style-name="gr2"><draw:path draw:style-name="gr80" draw:text-style-name="P132" svg:width="2.438cm" svg:height="3.492cm" svg:x="0.688cm" svg:y="2.486cm" svg:viewBox="0 0 2439 3493" svg:d="M2439 0h-2439v941h2439zM1575 2552h-1575v941h1575z"><text:p/></draw:path><draw:path draw:style-name="gr81" draw:text-style-name="P133" svg:width="5.741cm" svg:height="3.492cm" svg:x="2.262cm" svg:y="2.486cm" svg:viewBox="0 0 5742 3493" svg:d="M5742 0h-4878v941h4878zM5162 2552h-5162v941h5162z"><text:p/></draw:path><draw:path draw:style-name="gr82" draw:text-style-name="P134" svg:width="4.45cm" svg:height="3.492cm" svg:x="7.423cm" svg:y="2.486cm" svg:viewBox="0 0 4451 3493" svg:d="M4451 0h-3871v941h3871zM4026 2552h-4026v941h4026z"><text:p/></draw:path><draw:path draw:style-name="gr83" draw:text-style-name="P135" svg:width="2.864cm" svg:height="3.492cm" svg:x="11.448cm" svg:y="2.486cm" svg:viewBox="0 0 2865 3493" svg:d="M2865 0h-2440v941h2440zM2723 2552h-2723v941h2723z"><text:p/></draw:path><draw:path draw:style-name="gr85" draw:text-style-name="P136" svg:width="0.864cm" svg:height="3.492cm" svg:x="14.17cm" svg:y="2.486cm" svg:viewBox="0 0 865 3493" svg:d="M865 0h-723v941h723zM865 2552h-865v941h865z"><text:p/></draw:path><draw:frame draw:style-name="gr74" draw:text-style-name="P115" svg:width="0.267cm" svg:height="0.302cm" svg:x="1.78cm" svg:y="2.868cm"><draw:text-box><text:p text:style-name="P91"><text:span text:style-name="T95">17</text:span></text:p></draw:text-box></draw:frame><draw:frame draw:style-name="gr74" draw:text-style-name="P115" svg:width="0.267cm" svg:height="0.302cm" svg:x="1.349cm" svg:y="5.424cm"><draw:text-box><text:p text:style-name="P91"><text:span text:style-name="T95">11</text:span></text:p></draw:text-box></draw:frame><draw:frame draw:style-name="gr74" draw:text-style-name="P115" svg:width="0.267cm" svg:height="0.302cm" svg:x="5.442cm" svg:y="2.868cm"><draw:text-box><text:p text:style-name="P91"><text:span text:style-name="T95">34</text:span></text:p></draw:text-box></draw:frame><draw:frame draw:style-name="gr72" draw:text-style-name="P115" svg:width="0.269cm" svg:height="0.302cm" svg:x="4.724cm" svg:y="5.424cm"><draw:text-box><text:p text:style-name="P91"><text:span text:style-name="T95">36</text:span></text:p></draw:text-box></draw:frame><draw:frame draw:style-name="gr72" draw:text-style-name="P115" svg:width="0.269cm" svg:height="0.302cm" svg:x="9.82cm" svg:y="2.868cm"><draw:text-box><text:p text:style-name="P91"><text:span text:style-name="T95">27</text:span></text:p></draw:text-box></draw:frame><draw:frame draw:style-name="gr140" draw:text-style-name="P115" svg:width="0.244cm" svg:height="0.302cm" svg:x="9.32cm" svg:y="5.424cm"><draw:text-box><text:p text:style-name="P91"><text:span text:style-name="T95">2</text:span></text:p></draw:text-box></draw:frame><draw:frame draw:style-name="gr72" draw:text-style-name="P115" svg:width="0.269cm" svg:height="0.302cm" svg:x="12.98cm" svg:y="2.868cm"><draw:text-box><text:p text:style-name="P91"><text:span text:style-name="T95">17</text:span></text:p></draw:text-box></draw:frame><draw:frame draw:style-name="gr73" draw:text-style-name="P115" svg:width="0.246cm" svg:height="0.302cm" svg:x="12.691cm" svg:y="5.424cm"><draw:text-box><text:p text:style-name="P91"><text:span text:style-name="T95">1</text:span></text:p></draw:text-box></draw:frame><draw:frame draw:style-name="gr140" draw:text-style-name="P115" svg:width="0.244cm" svg:height="0.302cm" svg:x="14.623cm" svg:y="2.868cm"><draw:text-box><text:p text:style-name="P91"><text:span text:style-name="T95">5</text:span></text:p></draw:text-box></draw:frame><draw:polygon draw:style-name="gr80" draw:text-style-name="P132" svg:width="0.129cm" svg:height="0.129cm" svg:x="3.204cm" svg:y="1.195cm" svg:viewBox="0 0 130 130" draw:points="0,130 130,130 130,0 0,0"><text:p/></draw:polygon><draw:frame draw:style-name="gr140" draw:text-style-name="P115" svg:width="0.244cm" svg:height="0.302cm" svg:x="14.55cm" svg:y="5.424cm"><draw:text-box><text:p text:style-name="P91"><text:span text:style-name="T95">6</text:span></text:p></draw:text-box></draw:frame><draw:polygon draw:style-name="gr81" draw:text-style-name="P133" svg:width="0.129cm" svg:height="0.129cm" svg:x="5.126cm" svg:y="1.195cm" svg:viewBox="0 0 130 130" draw:points="0,130 130,130 130,0 0,0"><text:p/></draw:polygon><draw:polygon draw:style-name="gr82" draw:text-style-name="P134" svg:width="0.129cm" svg:height="0.129cm" svg:x="7.255cm" svg:y="1.195cm" svg:viewBox="0 0 130 130" draw:points="0,130 130,130 130,0 0,0"><text:p/></draw:polygon><draw:polygon draw:style-name="gr83" draw:text-style-name="P135" svg:width="0.142cm" svg:height="0.129cm" svg:x="9.668cm" svg:y="1.195cm" svg:viewBox="0 0 143 130" draw:points="0,130 143,130 143,0 0,0"><text:p/></draw:polygon><draw:frame draw:style-name="gr210" draw:text-style-name="P115" svg:width="2.537cm" svg:height="0.302cm" svg:x="3.397cm" svg:y="1.15cm"><draw:text-box><text:p text:style-name="P91"><text:span text:style-name="T99">Πολύ ικανοποιημένος/-η</text:span></text:p></draw:text-box></draw:frame><draw:polygon draw:style-name="gr85" draw:text-style-name="P136" svg:width="0.142cm" svg:height="0.129cm" svg:x="11.873cm" svg:y="1.195cm" svg:viewBox="0 0 143 130" draw:points="0,130 143,130 143,0 0,0"><text:p/></draw:polygon><draw:frame draw:style-name="gr211" draw:text-style-name="P115" svg:width="2.636cm" svg:height="0.302cm" svg:x="9.869cm" svg:y="1.15cm"><draw:text-box><text:p text:style-name="P91"><text:span text:style-name="T100">Πολύ δυσαρεστημένος/-η</text:span></text:p></draw:text-box></draw:frame><draw:frame draw:style-name="gr84" draw:text-style-name="P115" svg:width="1.299cm" svg:height="0.302cm" svg:x="12.076cm" svg:y="1.15cm"><draw:text-box><text:p text:style-name="P91"><text:span text:style-name="T101">Δεν γνωρίζω</text:span></text:p></draw:text-box></draw:frame><draw:frame draw:style-name="gr212" draw:text-style-name="P115" svg:width="1.729cm" svg:height="0.302cm" svg:x="0.794cm" svg:y="2.182cm"><draw:text-box><text:p text:style-name="P91"><text:span text:style-name="T96">(Η ΧΩΡΑ ΜΑΣ)</text:span></text:p></draw:text-box></draw:frame><draw:frame draw:style-name="gr213" draw:text-style-name="P115" svg:width="0.713cm" svg:height="0.302cm" svg:x="0.794cm" svg:y="4.75cm"><draw:text-box><text:p text:style-name="P91"><text:span text:style-name="T96">Η ΕΕ</text:span></text:p></draw:text-box></draw:frame><draw:frame draw:style-name="gr214" draw:text-style-name="P128" svg:width="11.293cm" svg:height="0.336cm" svg:x="0.157cm" svg:y="0.213cm"><draw:text-box><text:p text:style-name="P91"><text:span text:style-name="T110">Ε4 </text:span><text:span text:style-name="T111">Συνολικά, πόσο ικανοποιημένοι ή δυσαρεστημένοι είστε με τον σεβασμό του κράτους δικαίου στο </text:span></text:p></draw:text-box></draw:frame><draw:frame draw:style-name="gr143" draw:text-style-name="P121" svg:width="0.743cm" svg:height="0.479cm" svg:x="0.157cm" svg:y="1.173cm"><draw:text-box><text:p/></draw:text-box></draw:frame><draw:frame draw:style-name="gr215" draw:text-style-name="P137" svg:width="2.846cm" svg:height="0.302cm" svg:x="5.426cm" svg:y="1.127cm"><draw:text-box><text:p text:style-name="P91"><text:span text:style-name="T119">Μάλλον ικανοποιημένος/-η</text:span></text:p></draw:text-box></draw:frame><draw:frame draw:style-name="gr216" draw:text-style-name="P138" svg:width="2.632cm" svg:height="0.302cm" svg:x="7.475cm" svg:y="1.106cm"><draw:text-box><text:p text:style-name="P91"><text:span text:style-name="T120">Μάλλον δυσαρεστημένος</text:span></text:p></draw:text-box></draw:frame></draw:g></text:p>
        <text:p text:style-name="P54">Ο σεβασμός του κράτους δικαίου διχάζει βαθιά τα κράτη μέλη </text:p>
        <text:p text:style-name="P23">Οι ευρωπαίοι πολίτες είναι έντονα διχασμένοι όσον αφορά την αντίληψή τους για το κράτος δικαίου στη χώρα τους. Τα μικρότερα κράτη μέλη ξεχωρίζουν με ιδιαίτερα θετικές απόψεις: Λουξεμβούργο (συνολικά το 91 %): 54 % πολύ ικανοποιημένοι, 37 % μάλλον ικανοποιημένοι), Μάλτα (88 %: 46% πολύ ικανοποιημένοι, 42% μάλλον ικανοποιημένοι) και η Κύπρος (67%: 37 % πολύ ικανοποιημένοι, 30 % μάλλον ικανοποιημένοι) όλοι αναφέρουν υψηλά επίπεδα εμπιστοσύνης στο εθνικό τους κράτος δικαίου. Δανία (71 % ικανοποιημένοι: 43% πολύ ικανοποιημένοι, 28% μάλλον ικανοποιημένοι) και η Εσθονία (70%: 32% πολύ ικανοποιημένοι, 38% μάλλον ικανοποιημένοι) δείχνουν επίσης μια ιδιαίτερα θετική αντίληψη. Αυτές οι πέντε χώρες ξεχωρίζουν για το ιδιαίτερα υψηλό ποσοστό των πολιτών τους που είναι «πολύ ικανοποιημένοι» (54 %, 46 %, 37 %, 43 % και 32 % αντίστοιχα), επίπεδο που δεν έχει επιτευχθεί πουθενά αλλού στην ΕΕ, όπου το ποσοστό αυτό δεν υπερβαίνει το 21 % (Αυστρία, Λιθουανία). </text:p>
        <text:p text:style-name="P23">Στο άλλο άκρο του φάσματος, η Βουλγαρία (29% ικανοποιήθηκε συνολικά: 12% πολύ ικανοποιημένοι, 17% μάλλον ικανοποιημένοι, έναντι 66% δυσαρεστημένοι), Κροατία (32% ικανοποιημένοι: 8% πολύ ικανοποιημένοι, 24% μάλλον ικανοποιημένοι, έναντι 63% δυσαρεστημένοι) και η Ελλάδα (35% ικανοποιημένοι: 13% πολύ ικανοποιημένοι, 22% μάλλον ικανοποιημένοι, έναντι 62% δυσαρεστημένοι) αναφέρουν τα χαμηλότερα επίπεδα εμπιστοσύνης στο κράτος δικαίου εντός της χώρας τους. </text:p>
        <text:p text:style-name="P24"/>
        <text:p text:style-name="P23">Συνολικά, η συνολική ικανοποίηση κυμαίνεται από 1 % στο <text:span text:style-name="T1">Λουξεμβούργο</text:span> έως 2 % στη Βουλγαρία, γεγονός που καταδεικνύει πόσο διαφορετικά βιώνεται το κράτος δικαίου από το ένα κράτος μέλος στο άλλο. </text:p>
        <text:p text:style-name="P23"/>
        <text:p text:style-name="P23"><draw:g text:anchor-type="paragraph" draw:z-index="28" draw:name="Objet de groupe 9" draw:style-name="gr2"><draw:frame draw:style-name="gr25" draw:text-style-name="P99" svg:width="17.403cm" svg:height="6.3cm" svg:x="0.381cm" svg:y="1.288cm"><draw:image xlink:href="Pictures/1000000000000515000001D778CB57142B31B706.png" xlink:type="simple" xlink:show="embed" xlink:actuate="onLoad" draw:mime-type="image/png"><text:p/></draw:image></draw:frame><draw:frame draw:style-name="gr28" draw:text-style-name="P97" svg:width="14.346cm" svg:height="0.983cm" svg:x="0.025cm" svg:y="0.243cm"><draw:text-box><text:p text:style-name="P96"><text:span text:style-name="T79">Ε4 Συνολικά, πόσο ικανοποιημένοι ή δυσαρεστημένοι είστε με τον σεβασμό του κράτους δικαίου στην...</text:span></text:p></draw:text-box></draw:frame><draw:frame draw:style-name="gr24" draw:text-style-name="P98" svg:width="3.365cm" svg:height="0.622cm" svg:x="14.196cm" svg:y="0.194cm"><draw:text-box><text:p text:style-name="P96"><text:span text:style-name="T80">«(Η ΧΩΡΑ ΜΑΣ)» </text:span></text:p></draw:text-box></draw:frame><draw:g draw:style-name="gr26"><draw:frame draw:style-name="gr25" draw:text-style-name="P99" svg:width="15.137cm" svg:height="0.433cm" svg:x="0.372cm" svg:y="0.81cm"><draw:image xlink:href="Pictures/100000000000038C0000001A68C3D201477F9430.png" xlink:type="simple" xlink:show="embed" xlink:actuate="onLoad" draw:mime-type="image/png"><text:p/></draw:image></draw:frame><draw:frame draw:style-name="gr24" draw:text-style-name="P97" svg:width="2.497cm" svg:height="1.348cm" svg:x="0.607cm" svg:y="0.778cm"><draw:text-box><text:p text:style-name="P96"><text:span text:style-name="T79">Πολύ ικανοποιημένος/-η</text:span></text:p></draw:text-box></draw:frame><draw:frame draw:style-name="gr23" draw:text-style-name="P97" svg:width="2.724cm" svg:height="1.348cm" svg:x="3.881cm" svg:y="0.75cm"><draw:text-box><text:p text:style-name="P96"><text:span text:style-name="T79">Μάλλον ικανοποιημένος/-η</text:span></text:p></draw:text-box></draw:frame><draw:frame draw:style-name="gr24" draw:text-style-name="P97" svg:width="3.225cm" svg:height="0.983cm" svg:x="7.52cm" svg:y="0.803cm"><draw:text-box><text:p text:style-name="P96"><text:span text:style-name="T79">Μάλλον δυσαρεστημένος</text:span></text:p></draw:text-box></draw:frame><draw:frame draw:style-name="gr27" draw:text-style-name="P97" svg:width="3.446cm" svg:height="0.983cm" svg:x="11.667cm" svg:y="0.764cm"><draw:text-box><text:p text:style-name="P96"><text:span text:style-name="T79">Πολύ δυσαρεστημένος/-η</text:span></text:p></draw:text-box></draw:frame><draw:frame draw:style-name="gr24" draw:text-style-name="P97" svg:width="2.172cm" svg:height="0.983cm" svg:x="15.48cm" svg:y="0.778cm"><draw:text-box><text:p text:style-name="P96"><text:span text:style-name="T79">Δεν γνωρίζω</text:span></text:p></draw:text-box></draw:frame></draw:g></draw:g></text:p>
        <text:p text:style-name="P56">Η ικανοποίηση σε εθνικό επίπεδο και σε επίπεδο ΕΕ όσον αφορά το κράτος δικαίου τείνει να συγκλίνει </text:p>
        <text:p text:style-name="P36">Η ικανοποίηση από τον σεβασμό του κράτους δικαίου σε επίπεδο ΕΕ αντικατοπτρίζει σε γενικές γραμμές την εθνική εικόνα, αν και με αξιοσημείωτο αποτέλεσμα σύγκλισης. Το Λουξεμβούργο (84%) και η Μάλτα (83%) παραμένουν μακράν οι πιο ικανοποιημένοι, ακολουθούμενες από την Κύπρο (68%), τη Λιθουανία (67%) και την Εσθονία (66%), ενώ η Κροατία (40%), η Γαλλία (39%), η Ελλάδα και η Βουλγαρία (38% έκαστη) αναφέρουν τα χαμηλότερα επίπεδα ικανοποίησης, με την Ελλάδα (24%) και τη Βουλγαρία (21%) να καταγράφουν επίσης τα υψηλότερα ποσοστά πολιτών που είναι «πολύ δυσαρεστημένοι». </text:p>
        <text:p text:style-name="P36"><draw:g text:anchor-type="paragraph" draw:z-index="9" draw:name="Objet de groupe 10" draw:style-name="gr2"><draw:frame draw:style-name="gr25" draw:text-style-name="P99" svg:width="17.333cm" svg:height="6.365cm" svg:x="0.036cm" svg:y="2.66cm"><draw:image xlink:href="Pictures/100000000000042E000001895D9D79F32DBA1524.png" xlink:type="simple" xlink:show="embed" xlink:actuate="onLoad" draw:mime-type="image/png"><text:p/></draw:image></draw:frame><draw:frame draw:style-name="gr208" draw:text-style-name="P97" svg:width="13.66cm" svg:height="0.983cm" svg:x="0.002cm" svg:y="1.425cm"><draw:text-box><text:p text:style-name="P96"><text:span text:style-name="T79">Ε4 Συνολικά, πόσο ικανοποιημένοι ή δυσαρεστημένοι είστε με τον σεβασμό του κράτους δικαίου στην...</text:span></text:p></draw:text-box></draw:frame><draw:frame draw:style-name="gr49" draw:text-style-name="P98" svg:width="3.366cm" svg:height="0.623cm" svg:x="13.697cm" svg:y="1.349cm"><draw:text-box><text:p text:style-name="P96"><text:span text:style-name="T80">2. Η ΕΕ </text:span></text:p></draw:text-box></draw:frame><draw:g draw:style-name="gr26"><draw:frame draw:style-name="gr25" draw:text-style-name="P99" svg:width="15.135cm" svg:height="0.435cm" svg:x="0.087cm" svg:y="2.07cm"><draw:image xlink:href="Pictures/100000000000038C0000001A68C3D201477F9430.png" xlink:type="simple" xlink:show="embed" xlink:actuate="onLoad" draw:mime-type="image/png"><text:p/></draw:image></draw:frame><draw:frame draw:style-name="gr49" draw:text-style-name="P97" svg:width="2.497cm" svg:height="1.348cm" svg:x="0.32cm" svg:y="2.037cm"><draw:text-box><text:p text:style-name="P96"><text:span text:style-name="T79">Πολύ ικανοποιημένος/-η</text:span></text:p></draw:text-box></draw:frame><draw:frame draw:style-name="gr209" draw:text-style-name="P97" svg:width="2.726cm" svg:height="1.348cm" svg:x="3.593cm" svg:y="2.01cm"><draw:text-box><text:p text:style-name="P96"><text:span text:style-name="T79">Μάλλον ικανοποιημένος/-η</text:span></text:p></draw:text-box></draw:frame><draw:frame draw:style-name="gr49" draw:text-style-name="P97" svg:width="3.225cm" svg:height="0.983cm" svg:x="7.232cm" svg:y="2.063cm"><draw:text-box><text:p text:style-name="P96"><text:span text:style-name="T79">Μάλλον δυσαρεστημένος</text:span></text:p></draw:text-box></draw:frame><draw:frame draw:style-name="gr66" draw:text-style-name="P97" svg:width="3.446cm" svg:height="0.983cm" svg:x="11.381cm" svg:y="2.023cm"><draw:text-box><text:p text:style-name="P96"><text:span text:style-name="T79">Πολύ δυσαρεστημένος/-η</text:span></text:p></draw:text-box></draw:frame><draw:frame draw:style-name="gr49" draw:text-style-name="P97" svg:width="2.17cm" svg:height="0.983cm" svg:x="15.194cm" svg:y="2.037cm"><draw:text-box><text:p text:style-name="P96"><text:span text:style-name="T79">Δεν γνωρίζω</text:span></text:p></draw:text-box></draw:frame></draw:g></draw:g>Η σύγκριση αυτών των αποτελεσμάτων με την ικανοποίηση σε εθνικό επίπεδο αποκαλύπτει ένα συγκλίνον πρότυπο: οι χώρες που είναι περισσότερο ικανοποιημένες από το κράτος δικαίου στη χώρα τους τείνουν να είναι κάπως λιγότερο ικανοποιημένες από αυτό σε επίπεδο ΕΕ (Λουξεμβούργο: 91 % σε εθνικό επίπεδο έναντι 84 % για την ΕΕ· Μάλτα: 88 % έναντι 83 %· Δανία: 71 % έναντι 61 %), ενώ οι χώρες που επικρίνουν περισσότερο το δικό τους εθνικό κράτος δικαίου φαίνονται συγκριτικά πιο ικανοποιημένες από την ΕΕ (Βουλγαρία: 29 % σε εθνικό επίπεδο έναντι 38 % για την ΕΕ· Κροατία: 32 % έναντι 40 %· Ελλάδα: 35 % έναντι 38 %), γεγονός που υποδηλώνει ότι η ΕΕ θεωρείται, στις χώρες αυτές, κάπως πιο καθησυχαστική αναφορά. </text:p>
        <text:p text:style-name="P36"/>
        <text:p text:style-name="P56">Αντίθεση με το παρατηρούμενο πρότυπο όσον αφορά την αντιληπτή σημασία του κράτους δικαίου στη χώρα τους </text:p>
        <text:p text:style-name="P23">Η ικανοποίηση από τον σεβασμό του κράτους δικαίου ποικίλλει επίσης ανάλογα με το κοινωνικοδημογραφικό προφίλ. Οι άνδρες (54%) αναφέρουν ελαφρώς υψηλότερη ικανοποίηση από τις γυναίκες (έναντι 49%). Η ηλικία δείχνει ένα μη γραμμικό σχήμα σχήματος U: η ικανοποίηση είναι υψηλότερη μεταξύ 15-24 ετών (56%), μειώνεται σταθερά στο χαμηλότερο σημείο της μεταξύ 40-54 ετών (49%), πριν αυξηθεί και πάλι μεταξύ των ατόμων ηλικίας 55 ετών και άνω (52%). Αυτό έρχεται σε αντίθεση με το πρότυπο που παρατηρήθηκε όσον αφορά την αντιληπτή σημασία του κράτους δικαίου (τρίτο τρίμηνο), όπου οι παλαιότεροι ερωτηθέντες ήταν πιθανότερο να το θεωρήσουν ως βασική δημοκρατική αρχή. Οι αυτοαπασχολούμενοι ερωτηθέντες ξεχωρίζουν ως η πιο ικανοποιημένη επαγγελματική ομάδα (58%), μπροστά από τους μισθωτούς (50%), τους χειρώνακτες (52%) και εκείνους που δεν εργάζονται (51%). </text:p>
        <text:p text:style-name="P23"><draw:g text:anchor-type="paragraph" draw:z-index="10" draw:name="Objet de groupe 11" draw:style-name="gr2"><draw:polygon draw:style-name="gr32" draw:text-style-name="P102" svg:width="4.377cm" svg:height="0.654cm" svg:x="9.025cm" svg:y="0.619cm" svg:viewBox="0 0 4378 655" draw:points="0,655 4378,655 4378,0 0,0"><text:p/></draw:polygon><draw:frame draw:style-name="gr201" draw:text-style-name="P101" svg:width="4.188cm" svg:height="0.318cm" svg:x="9.296cm" svg:y="0.394cm"><draw:text-box><text:p text:style-name="P91"><text:span text:style-name="T90">(Η ΧΩΡΑ ΜΑΣ) Σύνολο Ικανοποιημένοι </text:span></text:p></draw:text-box></draw:frame><draw:polygon draw:style-name="gr32" draw:text-style-name="P102" svg:width="2.146cm" svg:height="0.392cm" svg:x="4.925cm" svg:y="0.905cm" svg:viewBox="0 0 2147 393" draw:points="0,393 2147,393 2147,0 0,0"><text:p/></draw:polygon><draw:frame draw:style-name="gr202" draw:text-style-name="P105" svg:width="1.863cm" svg:height="0.285cm" svg:x="10.559cm" svg:y="0.997cm"><draw:text-box><text:p text:style-name="P91"><text:span text:style-name="T85">% κατά επάγγελμα:</text:span></text:p></draw:text-box></draw:frame><draw:path draw:style-name="gr34" draw:text-style-name="P90" svg:width="1.508cm" svg:height="2.33cm" svg:x="5.879cm" svg:y="1.582cm" svg:viewBox="0 0 1509 2331" svg:d="M1509 0h-1509v333h1509zM1376 667h-1376v333h1376zM1316 1345h-1316v321h1316zM1400 2010h-1400v321h1400z"><text:p/></draw:path><draw:line draw:style-name="gr35" draw:text-style-name="P104" svg:x1="5.872cm" svg:y1="1.408cm" svg:x2="5.872cm" svg:y2="4.083cm"><text:p/></draw:line><draw:path draw:style-name="gr35" draw:text-style-name="P104" svg:width="0.072cm" svg:height="2.675cm" svg:x="5.8cm" svg:y="1.408cm" svg:viewBox="0 0 73 2676" svg:d="M0 0h73M0 666h73M0 1343h73M0 2009h73M0 2676h73"><text:p/></draw:path><draw:frame draw:style-name="gr179" draw:text-style-name="P105" svg:width="1.41cm" svg:height="0.285cm" svg:x="5.565cm" svg:y="0.997cm"><draw:text-box><text:p text:style-name="P91"><text:span text:style-name="T85">% κατά ηλικία:</text:span></text:p></draw:text-box></draw:frame><draw:frame draw:style-name="gr37" draw:text-style-name="P105" svg:width="0.267cm" svg:height="0.285cm" svg:x="7.488cm" svg:y="1.655cm"><draw:text-box><text:p text:style-name="P91"><text:span text:style-name="T85">56</text:span></text:p></draw:text-box></draw:frame><draw:frame draw:style-name="gr39" draw:text-style-name="P105" svg:width="0.269cm" svg:height="0.285cm" svg:x="7.352cm" svg:y="2.334cm"><draw:text-box><text:p text:style-name="P91"><text:span text:style-name="T85">51</text:span></text:p></draw:text-box></draw:frame><draw:frame draw:style-name="gr38" draw:text-style-name="P105" svg:width="0.23cm" svg:height="0.285cm" svg:x="7.299cm" svg:y="2.999cm"><draw:text-box><text:p text:style-name="P91"><text:span text:style-name="T85">4</text:span></text:p></draw:text-box></draw:frame><draw:frame draw:style-name="gr37" draw:text-style-name="P105" svg:width="0.267cm" svg:height="0.285cm" svg:x="7.38cm" svg:y="3.666cm"><draw:text-box><text:p text:style-name="P91"><text:span text:style-name="T85">52</text:span></text:p></draw:text-box></draw:frame><draw:frame draw:style-name="gr40" draw:text-style-name="P105" svg:width="0.611cm" svg:height="0.285cm" svg:x="5.142cm" svg:y="1.641cm"><draw:text-box><text:p text:style-name="P91"><text:span text:style-name="T86">15-24</text:span></text:p></draw:text-box></draw:frame><draw:frame draw:style-name="gr40" draw:text-style-name="P105" svg:width="0.611cm" svg:height="0.285cm" svg:x="5.142cm" svg:y="2.321cm"><draw:text-box><text:p text:style-name="P91"><text:span text:style-name="T86">25-39</text:span></text:p></draw:text-box></draw:frame><draw:frame draw:style-name="gr40" draw:text-style-name="P105" svg:width="0.611cm" svg:height="0.285cm" svg:x="5.142cm" svg:y="2.986cm"><draw:text-box><text:p text:style-name="P91"><text:span text:style-name="T86">40-54</text:span></text:p></draw:text-box></draw:frame><draw:frame draw:style-name="gr203" draw:text-style-name="P105" svg:width="0.322cm" svg:height="0.285cm" svg:x="5.327cm" svg:y="3.653cm"><draw:text-box><text:p text:style-name="P91"><text:span text:style-name="T86">55</text:span></text:p></draw:text-box></draw:frame><draw:frame draw:style-name="gr204" draw:text-style-name="P93" svg:width="10.358cm" svg:height="0.309cm" svg:x="0.002cm" svg:y="0.36cm"><draw:text-box><text:p text:style-name="P91"><text:span text:style-name="T103">Ε 4 </text:span><text:span text:style-name="T117">Συνολικά, πόσο ικανοποιημένοι ή δυσαρεστημένοι είστε με το σεβασμό του κράτους δικαίου στο </text:span></text:p></draw:text-box></draw:frame><draw:path draw:style-name="gr34" draw:text-style-name="P90" svg:width="1.374cm" svg:height="2.33cm" svg:x="11.268cm" svg:y="1.582cm" svg:viewBox="0 0 1375 2331" svg:d="M1375 0h-1375v333h1375zM1183 667h-1183v333h1183zM1231 1345h-1231v321h1231zM1207 2010h-1207v321h1207z"><text:p/></draw:path><draw:line draw:style-name="gr35" draw:text-style-name="P104" svg:x1="11.264cm" svg:y1="1.408cm" svg:x2="11.264cm" svg:y2="4.083cm"><text:p/></draw:line><draw:path draw:style-name="gr35" draw:text-style-name="P104" svg:width="0.073cm" svg:height="2.675cm" svg:x="11.19cm" svg:y="1.408cm" svg:viewBox="0 0 74 2676" svg:d="M0 0h74M0 666h74M0 1343h74M0 2009h74M0 2676h74"><text:p/></draw:path><draw:frame draw:style-name="gr205" draw:text-style-name="P105" svg:width="0.228cm" svg:height="0.285cm" svg:x="12.75cm" svg:y="1.655cm"><draw:text-box><text:p text:style-name="P91"><text:span text:style-name="T85">5</text:span></text:p></draw:text-box></draw:frame><draw:frame draw:style-name="gr37" draw:text-style-name="P105" svg:width="0.267cm" svg:height="0.285cm" svg:x="12.561cm" svg:y="2.334cm"><draw:text-box><text:p text:style-name="P91"><text:span text:style-name="T85">50</text:span></text:p></draw:text-box></draw:frame><draw:frame draw:style-name="gr39" draw:text-style-name="P105" svg:width="0.269cm" svg:height="0.285cm" svg:x="12.609cm" svg:y="2.999cm"><draw:text-box><text:p text:style-name="P91"><text:span text:style-name="T85">52</text:span></text:p></draw:text-box></draw:frame><draw:frame draw:style-name="gr37" draw:text-style-name="P105" svg:width="0.267cm" svg:height="0.285cm" svg:x="12.586cm" svg:y="3.666cm"><draw:text-box><text:p text:style-name="P91"><text:span text:style-name="T85">51</text:span></text:p></draw:text-box></draw:frame><draw:frame draw:style-name="gr43" draw:text-style-name="P105" svg:width="2.056cm" svg:height="0.285cm" svg:x="9.746cm" svg:y="1.641cm"><draw:text-box><text:p text:style-name="P91"><text:span text:style-name="T86">Αυτοαπασχολούμενοι</text:span></text:p></draw:text-box></draw:frame><draw:frame draw:style-name="gr36" draw:text-style-name="P105" svg:width="1.027cm" svg:height="0.285cm" svg:x="10.158cm" svg:y="2.321cm"><draw:text-box><text:p text:style-name="P91"><text:span text:style-name="T86">Υπάλληλος</text:span></text:p></draw:text-box></draw:frame><draw:frame draw:style-name="gr44" draw:text-style-name="P105" svg:width="2.62cm" svg:height="0.285cm" svg:x="9.666cm" svg:y="2.986cm"><draw:text-box><text:p text:style-name="P91"><text:span text:style-name="T86">Χειρωνακτικός εργαζόμενος</text:span></text:p></draw:text-box></draw:frame><draw:path draw:style-name="gr34" draw:text-style-name="P90" svg:width="1.169cm" svg:height="1.677cm" svg:x="1.612cm" svg:y="1.903cm" svg:viewBox="0 0 1170 1678" svg:d="M1170 0h-1170v334h1170zM1062 1344h-1062v334h1062z"><text:p/></draw:path><draw:line draw:style-name="gr35" draw:text-style-name="P104" svg:x1="1.616cm" svg:y1="1.397cm" svg:x2="1.616cm" svg:y2="4.072cm"><text:p/></draw:line><draw:path draw:style-name="gr35" draw:text-style-name="P104" svg:width="0.073cm" svg:height="2.675cm" svg:x="1.545cm" svg:y="1.397cm" svg:viewBox="0 0 74 2676" svg:d="M0 0h74M0 1343h74M0 2676h74"><text:p/></draw:path><draw:frame draw:style-name="gr206" draw:text-style-name="P105" svg:width="1.378cm" svg:height="0.285cm" svg:x="9.936cm" svg:y="3.653cm"><draw:text-box><text:p text:style-name="P91"><text:span text:style-name="T86">Δεν λειτουργεί</text:span></text:p></draw:text-box></draw:frame><draw:frame draw:style-name="gr37" draw:text-style-name="P105" svg:width="0.267cm" svg:height="0.285cm" svg:x="2.877cm" svg:y="1.985cm"><draw:text-box><text:p text:style-name="P91"><text:span text:style-name="T85">54</text:span></text:p></draw:text-box></draw:frame><draw:frame draw:style-name="gr207" draw:text-style-name="P105" svg:width="0.232cm" svg:height="0.285cm" svg:x="2.77cm" svg:y="3.318cm"><draw:text-box><text:p text:style-name="P91"><text:span text:style-name="T85">4</text:span></text:p></draw:text-box></draw:frame><draw:frame draw:style-name="gr182" draw:text-style-name="P105" svg:width="0.863cm" svg:height="0.285cm" svg:x="0.939cm" svg:y="1.972cm"><draw:text-box><text:p text:style-name="P91"><text:span text:style-name="T86">Αρσενικό</text:span></text:p></draw:text-box></draw:frame><draw:polygon draw:style-name="gr32" draw:text-style-name="P102" svg:width="3.315cm" svg:height="0.654cm" svg:x="0.381cm" svg:y="0.619cm" svg:viewBox="0 0 3316 655" draw:points="0,655 3316,655 3316,0 0,0"><text:p/></draw:polygon><draw:frame draw:style-name="gr183" draw:text-style-name="P105" svg:width="0.724cm" svg:height="0.285cm" svg:x="0.736cm" svg:y="3.307cm"><draw:text-box><text:p text:style-name="P91"><text:span text:style-name="T86">Θηλυκό</text:span></text:p></draw:text-box></draw:frame><draw:frame draw:style-name="gr184" draw:text-style-name="P105" svg:width="1.299cm" svg:height="0.285cm" svg:x="1.044cm" svg:y="0.997cm"><draw:text-box><text:p text:style-name="P91"><text:span text:style-name="T85">% ανά φύλο:</text:span></text:p></draw:text-box></draw:frame></draw:g></text:p>
        <text:h text:style-name="P20" text:outline-level="2"><text:bookmark-start text:name="__RefHeading___Toc4062_3967327191"/>2.3 Σκεπτικισμός σχετικά με τη δράση των πολιτών για την άσκηση επιρροής στη διαδικασία λήψης αποφάσεων της ΕΕ <text:bookmark-end text:name="__RefHeading___Toc4062_3967327191"/></text:h>
        <text:p text:style-name="P54">Οι Ευρωπαίοι κατατάσσουν τις πρωτοβουλίες πολιτών και τη συλλογική δράση ως τους αποτελεσματικότερους τρόπους επηρεασμού της ΕΕ, πέραν της ψηφοφορίας </text:p>
        <text:p text:style-name="P23">Η συμμετοχή σε πιο άμεσες μορφές<text:span text:style-name="T12"> συμμετοχής,</text:span> όπως η Ευρωπαϊκή Πρωτοβουλία <text:span text:style-name="T17">Πολιτών,</text:span> θεωρείται η πιο<text:span text:style-name="T12"> αποτελεσματική</text:span> δράση (46% συνολικά αποτελεσματική: 12% πολύ αποτελεσματική, 34% αρκετά αποτελεσματική), ακολουθούμενη από τη συμμετοχή σε πολιτικά κινήματα, κόμματα ή συνδικάτα (42% συνολική αποτελεσματική: 11% πολύ αποτελεσματική, 31% αρκετά αποτελεσματική). Ωστόσο, σχεδόν οι μισοί Ευρωπαίοι θεωρούν ότι οι δύο αυτές δράσεις δεν είναι αποτελεσματικές (42 % και 47 % αντίστοιχα). </text:p>
        <text:p text:style-name="P23"/>
        <text:p text:style-name="P23">Το μποϊκοτάζ ή η αγορά ορισμένων προϊόντων για πολιτικούς, ηθικούς ή περιβαλλοντικούς λόγους και η συμμετοχή σε διαδήλωση ή άλλη μορφή κινήματος βάσης θεωρούνται αποτελεσματικά από παρόμοιο ποσοστό ερωτηθέντων (37 % συνολικά αποτελεσματικά και για τους δύο), ενώ το να είναι κανείς μέλος ένωσης ή μη κυβερνητικής οργάνωσης θεωρείται ως η λιγότερο αποτελεσματική δράση (35 % συνολικά αποτελεσματικά: 9% πολύ αποτελεσματικός, 26% αρκετά αποτελεσματικός), και αυτός που θεωρείται συχνότερα ως μη αποτελεσματικός καθόλου (53% συνολικά μη αποτελεσματικός, συμπεριλαμβανομένου 19% "καθόλου αποτελεσματικός"). </text:p>
        <text:p text:style-name="P23">Συνολικά, οι πιο συλλογικές μορφές συμμετοχής, οι πρωτοβουλίες πολιτών, τα πολιτικά κινήματα, τα κόμματα και τα συνδικάτα θεωρούνται πιο αποτελεσματικές από τις ατομικές δράσεις ή τις δράσεις που βασίζονται στον καταναλωτή, όπως το μποϊκοτάζ ή η συνεταιριστική συμμετοχή. </text:p>
        <text:p text:style-name="P23"/>
        <text:p text:style-name="P24"><draw:g text:anchor-type="paragraph" draw:z-index="11" draw:name="Objet de groupe 12" draw:style-name="gr2"><draw:path draw:style-name="gr80" draw:text-style-name="P90" svg:width="1.716cm" svg:height="4.806cm" svg:x="0.553cm" svg:y="1.779cm" svg:viewBox="0 0 1717 4807" svg:d="M1717 0h-1717v400h1717zM1575 1096h-1575v412h1575zM1575 2204h-1575v399h1575zM1433 3299h-1433v413h1433zM1291 4408h-1291v399h1291z"><text:p/></draw:path><draw:path draw:style-name="gr81" draw:text-style-name="P107" svg:width="5.302cm" svg:height="4.806cm" svg:x="1.845cm" svg:y="1.779cm" svg:viewBox="0 0 5303 4807" svg:d="M5303 0h-4878v400h4878zM4736 1096h-4453v412h4453zM4013 2204h-3730v399h3730zM4013 3299h-3872v413h3872zM3729 4408h-3729v399h3729z"><text:p/></draw:path><draw:path draw:style-name="gr82" draw:text-style-name="P108" svg:width="5.457cm" svg:height="4.806cm" svg:x="5.572cm" svg:y="1.779cm" svg:viewBox="0 0 5458 4807" svg:d="M5458 0h-3883v400h3883zM5303 1096h-4295v412h4295zM4878 2204h-4593v399h4593zM5020 3299h-4735v413h4735zM4878 4408h-4878v399h4878z"><text:p/></draw:path><draw:path draw:style-name="gr189" draw:text-style-name="P109" svg:width="3.019cm" svg:height="4.806cm" svg:x="10.451cm" svg:y="1.779cm" svg:viewBox="0 0 3020 4807" svg:d="M2723 0h-2143v400h2143zM2878 1096h-2453v412h2453zM2878 2204h-2878v399h2878zM3020 3299h-2878v413h2878zM2723 4408h-2723v399h2723z"><text:p/></draw:path><draw:path draw:style-name="gr190" draw:text-style-name="P104" svg:width="3.019cm" svg:height="4.806cm" svg:x="10.451cm" svg:y="1.779cm" svg:viewBox="0 0 3020 4807" svg:d="M2723 0h-2143v400h2143zM2878 1096h-2453v412h2453zM2878 2204h-2878v399h2878zM3020 3299h-2878v413h2878zM2723 4408h-2723v399h2723z"><text:p/></draw:path><draw:path draw:style-name="gr85" draw:text-style-name="P110" svg:width="1.729cm" svg:height="4.806cm" svg:x="13.171cm" svg:y="1.779cm" svg:viewBox="0 0 1730 4807" svg:d="M1730 0h-1730v400h1730zM1730 1096h-1575v412h1575zM1730 2204h-1575v399h1575zM1730 3299h-1433v413h1433zM1730 4408h-1730v399h1730z"><text:p/></draw:path><draw:frame draw:style-name="gr74" draw:text-style-name="P115" svg:width="0.267cm" svg:height="0.302cm" svg:x="1.288cm" svg:y="1.888cm"><draw:text-box><text:p text:style-name="P91"><text:span text:style-name="T95">12</text:span></text:p></draw:text-box></draw:frame><draw:frame draw:style-name="gr177" draw:text-style-name="P129" svg:width="0.267cm" svg:height="0.304cm" svg:x="1.213cm" svg:y="2.981cm"><draw:text-box><text:p text:style-name="P91"><text:span text:style-name="T113">11</text:span></text:p></draw:text-box></draw:frame><draw:frame draw:style-name="gr74" draw:text-style-name="P115" svg:width="0.267cm" svg:height="0.302cm" svg:x="1.213cm" svg:y="4.094cm"><draw:text-box><text:p text:style-name="P91"><text:span text:style-name="T95">11</text:span></text:p></draw:text-box></draw:frame><draw:frame draw:style-name="gr72" draw:text-style-name="P115" svg:width="0.269cm" svg:height="0.302cm" svg:x="1.141cm" svg:y="5.192cm"><draw:text-box><text:p text:style-name="P91"><text:span text:style-name="T95">10</text:span></text:p></draw:text-box></draw:frame><draw:frame draw:style-name="gr76" draw:text-style-name="P115" svg:width="0.244cm" svg:height="0.479cm" svg:x="1.132cm" svg:y="6.287cm"><draw:text-box><text:p/></draw:text-box></draw:frame><draw:frame draw:style-name="gr74" draw:text-style-name="P115" svg:width="0.267cm" svg:height="0.302cm" svg:x="4.59cm" svg:y="1.888cm"><draw:text-box><text:p text:style-name="P91"><text:span text:style-name="T95">34</text:span></text:p></draw:text-box></draw:frame><draw:frame draw:style-name="gr177" draw:text-style-name="P129" svg:width="0.267cm" svg:height="0.304cm" svg:x="4.228cm" svg:y="2.981cm"><draw:text-box><text:p text:style-name="P91"><text:span text:style-name="T113">31</text:span></text:p></draw:text-box></draw:frame><draw:frame draw:style-name="gr74" draw:text-style-name="P115" svg:width="0.267cm" svg:height="0.302cm" svg:x="3.87cm" svg:y="4.094cm"><draw:text-box><text:p text:style-name="P91"><text:span text:style-name="T95">26</text:span></text:p></draw:text-box></draw:frame><draw:frame draw:style-name="gr72" draw:text-style-name="P115" svg:width="0.269cm" svg:height="0.302cm" svg:x="3.799cm" svg:y="5.192cm"><draw:text-box><text:p text:style-name="P91"><text:span text:style-name="T95">27</text:span></text:p></draw:text-box></draw:frame><draw:frame draw:style-name="gr72" draw:text-style-name="P115" svg:width="0.269cm" svg:height="0.302cm" svg:x="3.582cm" svg:y="6.287cm"><draw:text-box><text:p text:style-name="P91"><text:span text:style-name="T95">26</text:span></text:p></draw:text-box></draw:frame><draw:frame draw:style-name="gr74" draw:text-style-name="P115" svg:width="0.267cm" svg:height="0.302cm" svg:x="8.968cm" svg:y="1.888cm"><draw:text-box><text:p text:style-name="P91"><text:span text:style-name="T95">27</text:span></text:p></draw:text-box></draw:frame><draw:frame draw:style-name="gr177" draw:text-style-name="P129" svg:width="0.267cm" svg:height="0.304cm" svg:x="8.609cm" svg:y="2.981cm"><draw:text-box><text:p text:style-name="P91"><text:span text:style-name="T113">30</text:span></text:p></draw:text-box></draw:frame><draw:frame draw:style-name="gr74" draw:text-style-name="P115" svg:width="0.267cm" svg:height="0.302cm" svg:x="8.034cm" svg:y="4.094cm"><draw:text-box><text:p text:style-name="P91"><text:span text:style-name="T95">32</text:span></text:p></draw:text-box></draw:frame><draw:frame draw:style-name="gr74" draw:text-style-name="P115" svg:width="0.267cm" svg:height="0.302cm" svg:x="8.107cm" svg:y="5.192cm"><draw:text-box><text:p text:style-name="P91"><text:span text:style-name="T95">33</text:span></text:p></draw:text-box></draw:frame><draw:frame draw:style-name="gr74" draw:text-style-name="P115" svg:width="0.267cm" svg:height="0.302cm" svg:x="7.892cm" svg:y="6.287cm"><draw:text-box><text:p text:style-name="P91"><text:span text:style-name="T95">34</text:span></text:p></draw:text-box></draw:frame><draw:frame draw:style-name="gr74" draw:text-style-name="P115" svg:width="0.267cm" svg:height="0.302cm" svg:x="11.984cm" svg:y="1.888cm"><draw:text-box><text:p text:style-name="P91"><text:span text:style-name="T95">15</text:span></text:p></draw:text-box></draw:frame><draw:frame draw:style-name="gr177" draw:text-style-name="P129" svg:width="0.267cm" svg:height="0.304cm" svg:x="11.984cm" svg:y="2.981cm"><draw:text-box><text:p text:style-name="P91"><text:span text:style-name="T113">17</text:span></text:p></draw:text-box></draw:frame><draw:frame draw:style-name="gr72" draw:text-style-name="P115" svg:width="0.269cm" svg:height="0.302cm" svg:x="11.767cm" svg:y="4.094cm"><draw:text-box><text:p text:style-name="P91"><text:span text:style-name="T95">20</text:span></text:p></draw:text-box></draw:frame><draw:frame draw:style-name="gr74" draw:text-style-name="P115" svg:width="0.267cm" svg:height="0.302cm" svg:x="11.911cm" svg:y="5.192cm"><draw:text-box><text:p text:style-name="P91"><text:span text:style-name="T95">20</text:span></text:p></draw:text-box></draw:frame><draw:frame draw:style-name="gr140" draw:text-style-name="P115" svg:width="0.244cm" svg:height="0.302cm" svg:x="11.696cm" svg:y="6.287cm"><draw:text-box><text:p text:style-name="P91"><text:span text:style-name="T95">1</text:span></text:p></draw:text-box></draw:frame><draw:frame draw:style-name="gr74" draw:text-style-name="P115" svg:width="0.267cm" svg:height="0.302cm" svg:x="13.91cm" svg:y="1.888cm"><draw:text-box><text:p text:style-name="P91"><text:span text:style-name="T95">12</text:span></text:p></draw:text-box></draw:frame><draw:frame draw:style-name="gr177" draw:text-style-name="P129" svg:width="0.267cm" svg:height="0.304cm" svg:x="13.982cm" svg:y="3.006cm"><draw:text-box><text:p text:style-name="P91"><text:span text:style-name="T113">11</text:span></text:p></draw:text-box></draw:frame><draw:frame draw:style-name="gr74" draw:text-style-name="P115" svg:width="0.267cm" svg:height="0.302cm" svg:x="13.995cm" svg:y="4.094cm"><draw:text-box><text:p text:style-name="P91"><text:span text:style-name="T95">11</text:span></text:p></draw:text-box></draw:frame><draw:frame draw:style-name="gr74" draw:text-style-name="P115" svg:width="0.267cm" svg:height="0.302cm" svg:x="14.067cm" svg:y="5.192cm"><draw:text-box><text:p text:style-name="P91"><text:span text:style-name="T95">10</text:span></text:p></draw:text-box></draw:frame><draw:polygon draw:style-name="gr80" draw:text-style-name="P90" svg:width="0.129cm" svg:height="0.128cm" svg:x="3.018cm" svg:y="0.994cm" svg:viewBox="0 0 130 129" draw:points="0,129 130,129 130,0 0,0"><text:p/></draw:polygon><draw:frame draw:style-name="gr72" draw:text-style-name="P115" svg:width="0.269cm" svg:height="0.302cm" svg:x="13.922cm" svg:y="6.287cm"><draw:text-box><text:p text:style-name="P91"><text:span text:style-name="T95">12</text:span></text:p></draw:text-box></draw:frame><draw:polygon draw:style-name="gr81" draw:text-style-name="P107" svg:width="0.129cm" svg:height="0.128cm" svg:x="4.967cm" svg:y="0.994cm" svg:viewBox="0 0 130 129" draw:points="0,129 130,129 130,0 0,0"><text:p/></draw:polygon><draw:polygon draw:style-name="gr82" draw:text-style-name="P108" svg:width="0.129cm" svg:height="0.128cm" svg:x="7.006cm" svg:y="0.994cm" svg:viewBox="0 0 130 129" draw:points="0,129 130,129 130,0 0,0"><text:p/></draw:polygon><draw:frame draw:style-name="gr191" draw:text-style-name="P115" svg:width="2.267cm" svg:height="0.302cm" svg:x="3.212cm" svg:y="1.018cm"><draw:text-box><text:p text:style-name="P91"><text:span text:style-name="T99">Πολύ αποτελεσματική</text:span></text:p></draw:text-box></draw:frame><draw:polygon draw:style-name="gr83" draw:text-style-name="P109" svg:width="0.13cm" svg:height="0.128cm" svg:x="9.352cm" svg:y="0.994cm" svg:viewBox="0 0 131 129" draw:points="0,129 131,129 131,0 0,0"><text:p/></draw:polygon><draw:frame draw:style-name="gr192" draw:text-style-name="P115" svg:width="2.654cm" svg:height="0.302cm" svg:x="7.195cm" svg:y="0.944cm"><draw:text-box><text:p text:style-name="P91"><text:span text:style-name="T118">Όχι πολύ αποτελεσματική</text:span></text:p></draw:text-box></draw:frame><draw:polygon draw:style-name="gr85" draw:text-style-name="P110" svg:width="0.129cm" svg:height="0.128cm" svg:x="11.752cm" svg:y="0.994cm" svg:viewBox="0 0 130 129" draw:points="0,129 130,129 130,0 0,0"><text:p/></draw:polygon><draw:frame draw:style-name="gr193" draw:text-style-name="P115" svg:width="2.654cm" svg:height="0.302cm" svg:x="9.544cm" svg:y="0.944cm"><draw:text-box><text:p text:style-name="P91"><text:span text:style-name="T100">Καθόλου αποτελεσματική</text:span></text:p></draw:text-box></draw:frame><draw:frame draw:style-name="gr145" draw:text-style-name="P115" svg:width="1.297cm" svg:height="0.302cm" svg:x="11.949cm" svg:y="0.944cm"><draw:text-box><text:p text:style-name="P91"><text:span text:style-name="T101">Δεν γνωρίζω</text:span></text:p></draw:text-box></draw:frame><draw:frame draw:style-name="gr194" draw:text-style-name="P115" svg:width="5.656cm" svg:height="0.302cm" svg:x="0.616cm" svg:y="2.57cm"><draw:text-box><text:p text:style-name="P91"><text:span text:style-name="T96">Συμμετοχή σε πολιτικά κινήματα, κόμματα ή συνδικάτα</text:span></text:p></draw:text-box></draw:frame><draw:frame draw:style-name="gr195" draw:text-style-name="P115" svg:width="10.655cm" svg:height="0.302cm" svg:x="0.608cm" svg:y="1.45cm"><draw:text-box><text:p text:style-name="P91"><text:span text:style-name="T96">Συμμετοχή σε πιο άμεσες μορφές συμμετοχής των πολιτών, όπως μια Ευρωπαϊκή Πρωτοβουλία Πολιτών</text:span></text:p></draw:text-box></draw:frame><draw:frame draw:style-name="gr196" draw:text-style-name="P115" svg:width="9.679cm" svg:height="0.302cm" svg:x="0.647cm" svg:y="3.655cm"><draw:text-box><text:p text:style-name="P91"><text:span text:style-name="T96">Μποϊκοτάζ ή αγορά ορισμένων προϊόντων για πολιτικούς, ηθικούς ή περιβαλλοντικούς λόγους</text:span></text:p></draw:text-box></draw:frame><draw:frame draw:style-name="gr197" draw:text-style-name="P129" svg:width="7.256cm" svg:height="0.304cm" svg:x="0.653cm" svg:y="4.749cm"><draw:text-box><text:p text:style-name="P91"><text:span text:style-name="T116">Συμμετοχή σε διαδήλωση ή άλλη μορφή λαϊκού κινήματος</text:span></text:p></draw:text-box></draw:frame><draw:frame draw:style-name="gr198" draw:text-style-name="P115" svg:width="6.822cm" svg:height="0.302cm" svg:x="0.67cm" svg:y="5.874cm"><draw:text-box><text:p text:style-name="P91"><text:span text:style-name="T96">Να είστε μέλος ένωσης ή μη κυβερνητικής οργάνωσης</text:span></text:p></draw:text-box></draw:frame><draw:frame draw:style-name="gr143" draw:text-style-name="P121" svg:width="0.743cm" svg:height="0.479cm" svg:x="0.074cm" svg:y="0.953cm"><draw:text-box><text:p/></draw:text-box></draw:frame><draw:frame draw:style-name="gr199" draw:text-style-name="P113" svg:width="14.496cm" svg:height="0.92cm" svg:x="0.459cm" svg:y="0.034cm"><draw:text-box><text:p text:style-name="P91"><text:span text:style-name="T110">Ε5 </text:span><text:span text:style-name="T111">Για καθεμία από τις ακόλουθες ενέργειες, πείτε μου αν πιστεύετε ότι είναι αποτελεσματική ή όχι όσον αφορά τον επηρεασμό της λήψης πολιτικών αποφάσεων σε επίπεδο ΕΕ μετά τις εκλογές </text:span></text:p></draw:text-box></draw:frame><draw:frame draw:style-name="gr200" draw:text-style-name="P115" svg:width="2.474cm" svg:height="0.302cm" svg:x="5.098cm" svg:y="0.902cm"><draw:text-box><text:p text:style-name="P91"><text:span text:style-name="T99">Αρκετά αποτελεσματική</text:span></text:p></draw:text-box></draw:frame></draw:g></text:p>
        <text:p text:style-name="P54">Η εμπιστοσύνη στη δράση των πολιτών ποικίλλει σημαντικά μεταξύ των κρατών μελών </text:p>
        <text:p text:style-name="P23">Εξετάζοντας τα αποτελέσματα σε επίπεδο χώρας, η Μάλτα, το Λουξεμβούργο και η Κύπρος ξεχωρίζουν σταθερά ως τα κράτη μέλη με τη μεγαλύτερη εμπιστοσύνη στην αποτελεσματικότητα της δράσης των πολιτών, και στις πέντε μορφές συμμετοχής που δοκιμάστηκαν, συχνά με μεγάλη διαφορά σε σχέση με τον μέσο όρο της ΕΕ των 27. Για παράδειγμα, το 84 % των Μαλτέζων και το 81 % των Λουξεμβουργιανών ερωτηθέντων θεωρούν ότι η ιδιότητα του μέλους ένωσης ή ΜΚΟ είναι αποτελεσματική, σε σύγκριση με μόλις 35 % σε επίπεδο ΕΕ. Αυτό αντικατοπτρίζει το πρότυπο που παρατηρείται ως προς την ικανοποίηση από το κράτος δικαίου, όπου οι ίδιες τρεις χώρες κατατάσσονται επίσης στην υψηλότερη θέση, γεγονός που καταδεικνύει ένα ευρύτερο κλίμα θεσμικής εμπιστοσύνης και εμπιστοσύνης των πολιτών στα εν λόγω κράτη μέλη. Στο άλλο άκρο του φάσματος, η Γαλλία κατατάσσεται στο κατώτατο σημείο ή κοντά στο κατώτατο σημείο για τις περισσότερες μορφές συμμετοχής που δοκιμάστηκαν, συμπεριλαμβανομένων των πολιτικών κινημάτων, των κομμάτων ή των συνδικάτων (32%, το χαμηλότερο ποσοστό στην ΕΕ) και της συμμετοχής σε διαδηλώσεις ή κινήματα βάσης (29%, το δεύτερο χαμηλότερο). </text:p>
        <text:p text:style-name="P23"/>
        <text:p text:style-name="P54">Οι νέοι είναι πιο πρόθυμοι να πιστεύουν ότι η συμμετοχή σε πιο άμεσες μορφές συμμετοχής των πολιτών, όπως μια Ευρωπαϊκή Πρωτοβουλία Πολιτών, είναι αποτελεσματική όσον αφορά τον επηρεασμό της ΕΕ στη λήψη πολιτικών αποφάσεων. </text:p>
        <text:p text:style-name="P23">Το φύλο δεν φαίνεται να επηρεάζει τις αντιλήψεις: οι άνδρες και οι γυναίκες είναι εξίσου πιθανό να εξετάσουν άμεσες μορφές συμμετοχής των πολιτών, όπως μια Ευρωπαϊκή Πρωτοβουλία Πολιτών, η οποία επηρεάζει αποτελεσματικά τη διαδικασία λήψης αποφάσεων της ΕΕ (46% έκαστη). </text:p>
        <text:p text:style-name="P23">Η ηλικία δείχνει ένα λιγότερο γραμμικό μοτίβο: Οι ηλικίες 15-24 ετών είναι πιο πιθανό να θεωρήσουν αυτή τη μορφή συμμετοχής αποτελεσματική (53%), σε σύγκριση με το 45% μεταξύ 25-39 ετών, το 43% μεταξύ 40-54 ετών και το 46% μεταξύ των ατόμων ηλικίας 55 ετών και άνω, που σημαίνει ότι η νεότερη ηλικιακή ομάδα ξεχωρίζει, ενώ οι άλλες τρεις ηλικιακές ομάδες είναι σχετικά κοντά η μία στην άλλη. </text:p>
        <text:p text:style-name="P23">Το επάγγελμα αποκαλύπτει ένα ευρύτερο χάσμα: οι αυτοαπασχολούμενοι ερωτηθέντες είναι πιο πιθανό να θεωρήσουν τη συμμετοχή των πολιτών αποτελεσματική (52%), μπροστά από τους εργαζομένους και εκείνους που δεν εργάζονται (46% ο καθένας), ενώ οι χειρώνακτες εργαζόμενοι είναι λιγότερο πεπεισμένοι (40%). </text:p>
        <text:p text:style-name="P23"/>
        <text:p text:style-name="P23"/>
        <text:p text:style-name="P24"><draw:g text:anchor-type="paragraph" draw:z-index="12" draw:name="Objet de groupe 13" draw:style-name="gr2"><draw:frame draw:style-name="gr147" draw:text-style-name="P89" svg:width="0.389cm" svg:height="0.482cm" svg:x="15.042cm" svg:y="5.1cm"><draw:text-box><text:p/></draw:text-box></draw:frame><draw:polygon draw:style-name="gr32" draw:text-style-name="P102" svg:width="2.146cm" svg:height="0.397cm" svg:x="5.462cm" svg:y="1.869cm" svg:viewBox="0 0 2147 398" draw:points="0,398 2147,398 2147,0 0,0"><text:p/></draw:polygon><draw:frame draw:style-name="gr33" draw:text-style-name="P103" svg:width="0.539cm" svg:height="0.479cm" svg:x="0.111cm" svg:y="0.597cm"><draw:text-box><text:p/></draw:text-box></draw:frame><draw:path draw:style-name="gr34" draw:text-style-name="P90" svg:width="1.423cm" svg:height="2.36cm" svg:x="6.547cm" svg:y="2.847cm" svg:viewBox="0 0 1424 2361" svg:d="M1424 0h-1424v337h1424zM1219 675h-1219v337h1219zM1159 1361h-1159v325h1159zM1243 2036h-1243v325h1243z"><text:p/></draw:path><draw:line draw:style-name="gr35" draw:text-style-name="P104" svg:x1="6.541cm" svg:y1="2.67cm" svg:x2="6.541cm" svg:y2="5.379cm"><text:p/></draw:line><draw:path draw:style-name="gr35" draw:text-style-name="P104" svg:width="0.072cm" svg:height="2.709cm" svg:x="6.469cm" svg:y="2.67cm" svg:viewBox="0 0 73 2710" svg:d="M0 0h73M0 675h73M0 1361h73M0 2035h73M0 2710h73"><text:p/></draw:path><draw:frame draw:style-name="gr179" draw:text-style-name="P105" svg:width="1.41cm" svg:height="0.285cm" svg:x="6.103cm" svg:y="1.962cm"><draw:text-box><text:p text:style-name="P91"><text:span text:style-name="T85">% κατά ηλικία:</text:span></text:p></draw:text-box></draw:frame><draw:frame draw:style-name="gr37" draw:text-style-name="P105" svg:width="0.267cm" svg:height="0.285cm" svg:x="8.075cm" svg:y="2.918cm"><draw:text-box><text:p text:style-name="P91"><text:span text:style-name="T85">53</text:span></text:p></draw:text-box></draw:frame><draw:frame draw:style-name="gr39" draw:text-style-name="P105" svg:width="0.269cm" svg:height="0.285cm" svg:x="7.862cm" svg:y="3.606cm"><draw:text-box><text:p text:style-name="P91"><text:span text:style-name="T85">45</text:span></text:p></draw:text-box></draw:frame><draw:frame draw:style-name="gr37" draw:text-style-name="P105" svg:width="0.267cm" svg:height="0.285cm" svg:x="7.805cm" svg:y="4.28cm"><draw:text-box><text:p text:style-name="P91"><text:span text:style-name="T85">43</text:span></text:p></draw:text-box></draw:frame><draw:frame draw:style-name="gr39" draw:text-style-name="P105" svg:width="0.269cm" svg:height="0.285cm" svg:x="7.886cm" svg:y="4.957cm"><draw:text-box><text:p text:style-name="P91"><text:span text:style-name="T85">46</text:span></text:p></draw:text-box></draw:frame><draw:frame draw:style-name="gr180" draw:text-style-name="P105" svg:width="0.613cm" svg:height="0.285cm" svg:x="5.81cm" svg:y="2.906cm"><draw:text-box><text:p text:style-name="P91"><text:span text:style-name="T86">15-24</text:span></text:p></draw:text-box></draw:frame><draw:frame draw:style-name="gr180" draw:text-style-name="P105" svg:width="0.613cm" svg:height="0.285cm" svg:x="5.81cm" svg:y="3.595cm"><draw:text-box><text:p text:style-name="P91"><text:span text:style-name="T86">25-39</text:span></text:p></draw:text-box></draw:frame><draw:frame draw:style-name="gr180" draw:text-style-name="P105" svg:width="0.613cm" svg:height="0.285cm" svg:x="5.81cm" svg:y="4.269cm"><draw:text-box><text:p text:style-name="P91"><text:span text:style-name="T86">40-54</text:span></text:p></draw:text-box></draw:frame><draw:path draw:style-name="gr34" draw:text-style-name="P90" svg:width="1.001cm" svg:height="1.698cm" svg:x="2.279cm" svg:y="3.169cm" svg:viewBox="0 0 1002 1699" svg:d="M1002 0h-1002v338h1002zM1002 1362h-1002v337h1002z"><text:p/></draw:path><draw:line draw:style-name="gr35" draw:text-style-name="P104" svg:x1="2.285cm" svg:y1="2.66cm" svg:x2="2.285cm" svg:y2="5.369cm"><text:p/></draw:line><draw:path draw:style-name="gr35" draw:text-style-name="P104" svg:width="0.073cm" svg:height="2.709cm" svg:x="2.212cm" svg:y="2.66cm" svg:viewBox="0 0 74 2710" svg:d="M0 0h74M0 1361h74M0 2710h74"><text:p/></draw:path><draw:frame draw:style-name="gr41" draw:text-style-name="P105" svg:width="0.32cm" svg:height="0.285cm" svg:x="5.997cm" svg:y="4.945cm"><draw:text-box><text:p text:style-name="P91"><text:span text:style-name="T86">55</text:span></text:p></draw:text-box></draw:frame><draw:frame draw:style-name="gr181" draw:text-style-name="P105" svg:width="0.271cm" svg:height="0.285cm" svg:x="3.373cm" svg:y="3.255cm"><draw:text-box><text:p text:style-name="P91"><text:span text:style-name="T85">46</text:span></text:p></draw:text-box></draw:frame><draw:frame draw:style-name="gr181" draw:text-style-name="P105" svg:width="0.271cm" svg:height="0.285cm" svg:x="3.373cm" svg:y="4.606cm"><draw:text-box><text:p text:style-name="P91"><text:span text:style-name="T85">46</text:span></text:p></draw:text-box></draw:frame><draw:frame draw:style-name="gr182" draw:text-style-name="P105" svg:width="0.863cm" svg:height="0.285cm" svg:x="1.607cm" svg:y="3.242cm"><draw:text-box><text:p text:style-name="P91"><text:span text:style-name="T86">Αρσενικό</text:span></text:p></draw:text-box></draw:frame><draw:polygon draw:style-name="gr32" draw:text-style-name="P102" svg:width="4.365cm" svg:height="0.662cm" svg:x="0cm" svg:y="1.869cm" svg:viewBox="0 0 4366 663" draw:points="0,663 4366,663 4366,0 0,0"><text:p/></draw:polygon><draw:frame draw:style-name="gr183" draw:text-style-name="P105" svg:width="0.724cm" svg:height="0.285cm" svg:x="1.406cm" svg:y="4.594cm"><draw:text-box><text:p text:style-name="P91"><text:span text:style-name="T86">Θηλυκό</text:span></text:p></draw:text-box></draw:frame><draw:polygon draw:style-name="gr32" draw:text-style-name="P102" svg:width="4.377cm" svg:height="0.662cm" svg:x="9.694cm" svg:y="1.869cm" svg:viewBox="0 0 4378 663" draw:points="0,663 4378,663 4378,0 0,0"><text:p/></draw:polygon><draw:frame draw:style-name="gr184" draw:text-style-name="P105" svg:width="1.299cm" svg:height="0.285cm" svg:x="1.58cm" svg:y="1.962cm"><draw:text-box><text:p text:style-name="P91"><text:span text:style-name="T85">% ανά φύλο:</text:span></text:p></draw:text-box></draw:frame><draw:path draw:style-name="gr34" draw:text-style-name="P90" svg:width="1.23cm" svg:height="2.36cm" svg:x="11.937cm" svg:y="2.847cm" svg:viewBox="0 0 1231 2361" svg:d="M1231 0h-1231v337h1231zM1098 675h-1098v337h1098zM952 1361h-952v325h952zM1098 2036h-1098v325h1098z"><text:p/></draw:path><draw:line draw:style-name="gr35" draw:text-style-name="P104" svg:x1="11.931cm" svg:y1="2.67cm" svg:x2="11.931cm" svg:y2="5.379cm"><text:p/></draw:line><draw:path draw:style-name="gr35" draw:text-style-name="P104" svg:width="0.073cm" svg:height="2.709cm" svg:x="11.858cm" svg:y="2.67cm" svg:viewBox="0 0 74 2710" svg:d="M0 0h74M0 675h74M0 1361h74M0 2035h74M0 2710h74"><text:p/></draw:path><draw:frame draw:style-name="gr185" draw:text-style-name="P105" svg:width="1.863cm" svg:height="0.285cm" svg:x="11.095cm" svg:y="1.962cm"><draw:text-box><text:p text:style-name="P91"><text:span text:style-name="T85">% κατά επάγγελμα:</text:span></text:p></draw:text-box></draw:frame><draw:frame draw:style-name="gr39" draw:text-style-name="P105" svg:width="0.269cm" svg:height="0.285cm" svg:x="13.279cm" svg:y="2.918cm"><draw:text-box><text:p text:style-name="P91"><text:span text:style-name="T85">52</text:span></text:p></draw:text-box></draw:frame><draw:frame draw:style-name="gr181" draw:text-style-name="P105" svg:width="0.271cm" svg:height="0.285cm" svg:x="13.132cm" svg:y="3.606cm"><draw:text-box><text:p text:style-name="P91"><text:span text:style-name="T85">46</text:span></text:p></draw:text-box></draw:frame><draw:frame draw:style-name="gr39" draw:text-style-name="P105" svg:width="0.269cm" svg:height="0.285cm" svg:x="12.989cm" svg:y="4.28cm"><draw:text-box><text:p text:style-name="P91"><text:span text:style-name="T85">40</text:span></text:p></draw:text-box></draw:frame><draw:frame draw:style-name="gr181" draw:text-style-name="P105" svg:width="0.271cm" svg:height="0.285cm" svg:x="13.132cm" svg:y="4.957cm"><draw:text-box><text:p text:style-name="P91"><text:span text:style-name="T85">46</text:span></text:p></draw:text-box></draw:frame><draw:frame draw:style-name="gr43" draw:text-style-name="P105" svg:width="2.056cm" svg:height="0.285cm" svg:x="10.359cm" svg:y="2.888cm"><draw:text-box><text:p text:style-name="P91"><text:span text:style-name="T86">Αυτοαπασχολούμενοι</text:span></text:p></draw:text-box></draw:frame><draw:frame draw:style-name="gr179" draw:text-style-name="P105" svg:width="1.027cm" svg:height="0.285cm" svg:x="10.827cm" svg:y="3.595cm"><draw:text-box><text:p text:style-name="P91"><text:span text:style-name="T86">Υπάλληλος</text:span></text:p></draw:text-box></draw:frame><draw:frame draw:style-name="gr44" draw:text-style-name="P105" svg:width="2.62cm" svg:height="0.285cm" svg:x="10.336cm" svg:y="4.269cm"><draw:text-box><text:p text:style-name="P91"><text:span text:style-name="T86">Χειρωνακτικός εργαζόμενος</text:span></text:p></draw:text-box></draw:frame><draw:frame draw:style-name="gr186" draw:text-style-name="P105" svg:width="1.378cm" svg:height="0.285cm" svg:x="10.605cm" svg:y="4.945cm"><draw:text-box><text:p text:style-name="P91"><text:span text:style-name="T86">Δεν λειτουργεί</text:span></text:p></draw:text-box></draw:frame><draw:frame draw:style-name="gr187" draw:text-style-name="P113" svg:width="15.087cm" svg:height="1.047cm" svg:x="0.018cm" svg:y="0.355cm"><draw:text-box><text:p text:style-name="P91"><text:span text:style-name="T103">Ε5 </text:span><text:span text:style-name="T117">Για καθεμία από τις ακόλουθες ενέργειες, πείτε μου αν πιστεύετε ότι είναι αποτελεσματική ή όχι όσον αφορά τον επηρεασμό της λήψης πολιτικών αποφάσεων σε επίπεδο ΕΕ μετά τις εκλογές</text:span> </text:p></draw:text-box></draw:frame><draw:frame draw:style-name="gr188" draw:text-style-name="P113" svg:width="12.644cm" svg:height="1.047cm" svg:x="0.513cm" svg:y="1.085cm"><draw:text-box><text:p text:style-name="P91"><text:span text:style-name="T90">Συμμετοχή σε πιο άμεσες μορφές συμμετοχής των πολιτών, όπως μια Ευρωπαϊκή</text:span> <text:span text:style-name="T102">Πρωτοβουλία Πολιτών Συνολική αποτελεσματικότητα </text:span></text:p></draw:text-box></draw:frame></draw:g></text:p>
        <text:p text:style-name="P23"/>
        <text:p text:style-name="P24"/>
      </text:section>
      <text:h text:style-name="P18" text:outline-level="1"><text:bookmark-start text:name="__RefHeading___Toc4064_3967327191"/>3. Η ενεργειακή κρίση <text:bookmark-end text:name="__RefHeading___Toc4064_3967327191"/></text:h>
      <text:h text:style-name="P19" text:outline-level="2"><text:bookmark-start text:name="__RefHeading___Toc4066_3967327191"/>3.1 Ανανεώσιμες πηγές ενέργειας, το κύριο μέτρο για την απομάκρυνση από τα ορυκτά καύσιμα <text:bookmark-end text:name="__RefHeading___Toc4066_3967327191"/></text:h>
      <text:section text:style-name="Sect2" text:name="Section3">
        <text:p text:style-name="P54">Η ανάπτυξη των ανανεώσιμων πηγών ενέργειας ξεχωρίζει ως το κύριο μέτρο για την απομάκρυνση από τα ορυκτά καύσιμα, που αναφέρεται από περισσότερους από έναν Ευρωπαίους στους δύο. </text:p>
        <text:p text:style-name="P23">Αυτό που έρχεται πρώτο όταν οι Ευρωπαίοι σκέφτονται τι μπορεί να βοηθήσει την ΕΕ να απομακρυνθεί από τα ορυκτά καύσιμα είναι η ανάπτυξη μεγαλύτερης δυναμικότητας ανανεώσιμων πηγών ενέργειας, για παράδειγμα μέσω νέων αιολικών πάρκων και ηλιακών πάρκων (35%). Είναι επίσης το στοιχείο που αναφέρεται περισσότερο συνολικά (56%), επιβεβαιώνοντας τις ανανεώσιμες πηγές ενέργειας ως τον σαφή ηγετικό μοχλό στο μυαλό των ανθρώπων. </text:p>
        <text:p text:style-name="P23">Η μείωση της χρήσης ενέργειας μέσω μέτρων ενεργειακής απόδοσης (40% συνολικά) και η επένδυση σε πυρηνικές λύσεις (32%) ακολουθούν ως οι επόμενες επιλογές που αναφέρθηκαν περισσότερο, καθεμία από τις οποίες θεωρείται από περίπου το ένα τρίτο έως δύο στους πέντε Ευρωπαίους ως μέρος της απάντησης. Η προώθηση τοπικών δράσεων, όπως οι ενεργειακές κοινότητες (29 %), αναφέρεται επίσης από σχεδόν τρεις στους δέκα ερωτηθέντες, γεγονός που υποδηλώνει πραγματική διάθεση για πιο αποκεντρωμένες προσεγγίσεις με γνώμονα την κοινότητα, παράλληλα με λύσεις μεγάλης κλίμακας. Αντίθετα, ο μεγαλύτερος εξηλεκτρισμός αναφέρεται πολύ λιγότερο συχνά (16 %), γεγονός που υποδηλώνει ότι θεωρείται λιγότερο άμεσος ή λιγότερο κατανοητός μοχλός για την απομάκρυνση από τα ορυκτά καύσιμα. </text:p>
        <text:p text:style-name="P23"/>
        <text:p text:style-name="P54">Οι ανανεώσιμες πηγές ενέργειας κυριαρχούν ιδίως στη Νότια και Ανατολική Μεσόγειο </text:p>
        <text:p text:style-name="P23"><draw:g text:anchor-type="paragraph" draw:z-index="13" draw:name="Objet de groupe 14" draw:style-name="gr2"><draw:frame draw:style-name="gr166" draw:text-style-name="P128" svg:width="11.016cm" svg:height="0.489cm" svg:x="0.646cm" svg:y="0.203cm"><draw:text-box><text:p text:style-name="P91"><text:span text:style-name="T110">Ε9</text:span> <text:span text:style-name="T111">Κατά την άποψή σας, τι μπορεί να βοηθήσει την ΕΕ να απομακρυνθεί από τα ορυκτά καύσιμα ? </text:span></text:p></draw:text-box></draw:frame><draw:path draw:style-name="gr67" draw:text-style-name="P90" svg:width="2.866cm" svg:height="4.983cm" svg:x="2.35cm" svg:y="1.101cm" svg:viewBox="0 0 2867 4984" svg:d="M2867 0h-2867v501h2867zM1388 745h-1388v500h1388zM1632 1502h-1632v488h1632zM976 2247h-976v502h976zM488 2993h-488v501h488zM167 3738h-167v501h167zM655 4483h-655v501h655z"><text:p/></draw:path><draw:frame draw:style-name="gr143" draw:text-style-name="P121" svg:width="0.743cm" svg:height="0.479cm" svg:x="0.42cm" svg:y="0.739cm"><draw:text-box><text:p/></draw:text-box></draw:frame><draw:frame draw:style-name="gr72" draw:text-style-name="P115" svg:width="0.269cm" svg:height="0.302cm" svg:x="4.863cm" svg:y="1.26cm"><draw:text-box><text:p text:style-name="P91"><text:span text:style-name="T95">35</text:span></text:p></draw:text-box></draw:frame><draw:frame draw:style-name="gr72" draw:text-style-name="P115" svg:width="0.269cm" svg:height="0.302cm" svg:x="3.39cm" svg:y="2.006cm"><draw:text-box><text:p text:style-name="P91"><text:span text:style-name="T95">17</text:span></text:p></draw:text-box></draw:frame><draw:frame draw:style-name="gr167" draw:text-style-name="P129" svg:width="0.269cm" svg:height="0.304cm" svg:x="3.637cm" svg:y="2.748cm"><draw:text-box><text:p text:style-name="P91"><text:span text:style-name="T113">20</text:span></text:p></draw:text-box></draw:frame><draw:frame draw:style-name="gr72" draw:text-style-name="P115" svg:width="0.269cm" svg:height="0.302cm" svg:x="2.981cm" svg:y="3.496cm"><draw:text-box><text:p text:style-name="P91"><text:span text:style-name="T95">12</text:span></text:p></draw:text-box></draw:frame><draw:frame draw:style-name="gr140" draw:text-style-name="P115" svg:width="0.244cm" svg:height="0.302cm" svg:x="2.614cm" svg:y="4.242cm"><draw:text-box><text:p text:style-name="P91"><text:span text:style-name="T95">6</text:span></text:p></draw:text-box></draw:frame><draw:frame draw:style-name="gr118" draw:text-style-name="P115" svg:width="0.242cm" svg:height="0.302cm" svg:x="2.588cm" svg:y="5.015cm"><draw:text-box><text:p text:style-name="P91"><text:span text:style-name="T114">2</text:span></text:p></draw:text-box></draw:frame><draw:frame draw:style-name="gr76" draw:text-style-name="P115" svg:width="0.244cm" svg:height="0.479cm" svg:x="2.777cm" svg:y="5.747cm"><draw:text-box><text:p/></draw:text-box></draw:frame><draw:path draw:style-name="gr168" draw:text-style-name="P130" svg:width="0.536cm" svg:height="0.186cm" svg:x="13.114cm" svg:y="0.778cm" svg:viewBox="0 0 537 187" svg:d="M417 130c-5 0-9 0-14 1-3 1-6 2-8 4-3 1-4 3-5 5-2 3-3 5-3 8 0 5 3 9 5 12 3 3 7 4 14 4 4 0 8-1 12-4 4-2 8-5 12-10v-20zM187 80c-5 0-10 1-14 3-3 2-6 4-9 8-3 3-4 7-5 12-2 6-2 12-2 18s0 11 1 16 3 9 6 13c2 3 4 6 8 8s9 3 15 3c4 0 9-1 13-3 3-2 6-4 9-8 2-3 4-7 5-12s2-10 2-17c0-6-1-11-2-16 0-6-2-10-4-13-3-4-6-7-9-9s-9-3-14-3zM411 54c9 0 17 1 24 3 6 1 11 4 16 8 4 4 7 8 8 14 2 6 3 13 3 21v80c0 2 0 2-1 3s-2 1-4 2c-2 0-4 0-9 0-3 0-6 0-8 0-2-1-3-1-3-2-1-1-1-1-1-3v-9c-6 5-11 9-18 12-6 3-12 4-20 4-6 0-12 0-17-2s-10-4-14-7c-3-3-6-7-9-12-2-5-3-11-3-17 0-7 1-13 5-18 2-5 6-9 11-12 6-3 12-6 20-7 8-2 17-3 27-3h12v-8c0-4-1-7-1-10-1-2-2-5-4-6-1-2-4-4-7-5s-6-1-10-1c-6 0-11 1-15 2-5 1-8 3-12 4-3 2-5 3-9 4-2 1-3 2-5 2-1 0-1 0-2-1s-1-2-2-3c0-1 0-2-1-4 0-1 0-3 0-5 0-3 0-5 1-7 0-1 1-3 2-4s3-3 6-4c4-2 7-3 11-5 4-1 9-2 14-3 4-1 10-1 15-1zM188 54c11 0 21 1 28 4 8 3 14 7 19 13 5 5 9 12 11 20s4 18 4 29c0 10-2 19-4 27-2 9-6 16-12 22-5 6-13 10-20 14-9 3-18 4-29 4s-20-1-28-4c-7-3-14-7-19-13-5-5-9-12-12-20-2-8-3-17-3-28 0-10 1-20 4-28 2-8 7-15 12-21s12-11 20-14 18-5 29-5zM294 25c3 0 7 0 9 1 2 0 3 0 5 1 1 0 2 1 2 1 1 1 1 2 1 3v26h26c0 0 1 0 2 1 0 0 1 1 1 2 1 1 1 2 1 4s1 4 1 6c0 5-1 9-2 11 0 2-2 3-3 3h-26v56c0 6 1 11 4 14 2 4 5 5 10 5 1 0 3 0 5 0 1-1 3-1 4-1 1-1 2-1 2-1 1-1 2-1 2-1 1 0 1 0 2 1 0 0 0 1 1 1 0 1 0 3 0 4 0 2 1 4 1 6 0 4-1 7-1 9-1 2-1 4-2 5-1 0-2 1-3 2-2 0-3 1-5 1-3 1-5 1-7 2-3 0-5 0-7 0-7 0-13-1-17-2-6-2-10-5-12-8-3-4-7-8-8-13-1-6-2-12-2-19v-61h-14c-2 0-3-1-4-3s-1-6-1-11c0-2 0-4 0-6 1-2 1-3 1-4 1-1 1-2 2-2 0-1 1-1 2-1h14v-26c0-1 0-2 1-3 0 0 1-1 2-1 1-1 4-1 6-1 2-1 4-1 7-1zM4 13h121c0 0 1 0 2 1 0 0 1 1 1 2 1 1 1 3 1 5 0 1 0 4 0 6 0 3 0 5 0 7 0 1 0 3-1 4 0 1-1 2-1 3-1 0-2 0-2 0h-43v139c0 1 0 1-1 2s-2 1-3 2c-1 0-3 1-5 1-3 0-5 0-8 0-4 0-6 0-8 0-3 0-5-1-6-1-1-1-2-1-3-2s-1-1-1-2v-139h-43c0 0-1 0-2 0 0-1-1-2-1-3-1-1-1-3-1-4 0-2 0-4 0-7 0-2 0-5 0-6 0-2 0-4 1-5 0-1 1-2 1-2 1-1 2-1 2-1zM520 0c3 0 7 0 9 0 2 1 3 1 4 2 2 0 2 1 3 1 0 1 1 2 1 3v174c0 1-1 2-1 2-1 1-1 1-3 2-1 0-2 1-4 1s-6 0-9 0-5 0-7 0-5-1-6-1c-1-1-2-1-3-2 0 0 0-1 0-2v-174c0-1 0-2 0-3 1 0 2-1 3-1 1-1 4-1 6-2 2 0 4 0 7 0z"><text:p/></draw:path><draw:frame draw:style-name="gr169" draw:text-style-name="P128" svg:width="0.955cm" svg:height="0.336cm" svg:x="3.586cm" svg:y="0.686cm"><draw:text-box><text:p text:style-name="P91"><text:span text:style-name="T115">Πρώτον </text:span></text:p></draw:text-box></draw:frame><draw:frame draw:style-name="gr170" draw:text-style-name="P115" svg:width="6.887cm" svg:height="0.302cm" svg:x="5.722cm" svg:y="2.03cm"><draw:text-box><text:p text:style-name="P91"><text:span text:style-name="T96">Μείωση της χρήσης ενέργειας μέσω μέτρων ενεργειακής απόδοσης</text:span></text:p></draw:text-box></draw:frame><draw:frame draw:style-name="gr171" draw:text-style-name="P129" svg:width="3.837cm" svg:height="0.304cm" svg:x="6.999cm" svg:y="2.748cm"><draw:text-box><text:p text:style-name="P91"><text:span text:style-name="T116">Επένδυση σε πυρηνικές λύσεις</text:span></text:p></draw:text-box></draw:frame><draw:frame draw:style-name="gr172" draw:text-style-name="P115" svg:width="6.273cm" svg:height="0.302cm" svg:x="6.04cm" svg:y="3.574cm"><draw:text-box><text:p text:style-name="P91"><text:span text:style-name="T96">Προώθηση τοπικών δράσεων όπως οι ενεργειακές κοινότητες</text:span></text:p></draw:text-box></draw:frame><draw:frame draw:style-name="gr173" draw:text-style-name="P129" svg:width="3.305cm" svg:height="0.304cm" svg:x="7.356cm" svg:y="4.382cm"><draw:text-box><text:p text:style-name="P91"><text:span text:style-name="T116">Μεγαλύτερος εξηλεκτρισμός</text:span></text:p></draw:text-box></draw:frame><draw:frame draw:style-name="gr174" draw:text-style-name="P115" svg:width="0.648cm" svg:height="0.302cm" svg:x="8.162cm" svg:y="5.105cm"><draw:text-box><text:p text:style-name="P91"><text:span text:style-name="T96">Άλλα</text:span></text:p></draw:text-box></draw:frame><draw:path draw:style-name="gr175" draw:text-style-name="P131" svg:width="3.778cm" svg:height="4.983cm" svg:x="11.847cm" svg:y="1.101cm" svg:viewBox="0 0 3779 4984" svg:d="M3779 0h-3779v501h3779zM2700 745h-2700v500h2700zM2159 1502h-2159v488h2159zM1953 2247h-1953v502h1953zM1079 2993h-1079v501h1079zM205 3738h-205v501h205zM540 4483h-540v501h540z"><text:p/></draw:path><draw:frame draw:style-name="gr176" draw:text-style-name="P115" svg:width="1.285cm" svg:height="0.302cm" svg:x="7.871cm" svg:y="5.837cm"><draw:text-box><text:p text:style-name="P91"><text:span text:style-name="T96">Δεν γνωρίζω</text:span></text:p></draw:text-box></draw:frame><draw:frame draw:style-name="gr74" draw:text-style-name="P115" svg:width="0.267cm" svg:height="0.302cm" svg:x="15.288cm" svg:y="1.26cm"><draw:text-box><text:p text:style-name="P91"><text:span text:style-name="T95">56</text:span></text:p></draw:text-box></draw:frame><draw:frame draw:style-name="gr74" draw:text-style-name="P115" svg:width="0.267cm" svg:height="0.302cm" svg:x="14.21cm" svg:y="2.006cm"><draw:text-box><text:p text:style-name="P91"><text:span text:style-name="T95">40</text:span></text:p></draw:text-box></draw:frame><draw:frame draw:style-name="gr177" draw:text-style-name="P129" svg:width="0.267cm" svg:height="0.304cm" svg:x="13.67cm" svg:y="2.748cm"><draw:text-box><text:p text:style-name="P91"><text:span text:style-name="T113">32</text:span></text:p></draw:text-box></draw:frame><draw:frame draw:style-name="gr118" draw:text-style-name="P115" svg:width="0.242cm" svg:height="0.302cm" svg:x="13.467cm" svg:y="3.496cm"><draw:text-box><text:p text:style-name="P91"><text:span text:style-name="T95">2</text:span></text:p></draw:text-box></draw:frame><draw:frame draw:style-name="gr74" draw:text-style-name="P115" svg:width="0.267cm" svg:height="0.302cm" svg:x="12.591cm" svg:y="4.242cm"><draw:text-box><text:p text:style-name="P91"><text:span text:style-name="T95">16</text:span></text:p></draw:text-box></draw:frame><draw:frame draw:style-name="gr140" draw:text-style-name="P115" svg:width="0.244cm" svg:height="0.302cm" svg:x="11.908cm" svg:y="5.003cm"><draw:text-box><text:p text:style-name="P91"><text:span text:style-name="T95">3</text:span></text:p></draw:text-box></draw:frame><draw:frame draw:style-name="gr75" draw:text-style-name="P115" svg:width="0.242cm" svg:height="0.479cm" svg:x="12.175cm" svg:y="5.747cm"><draw:text-box><text:p/></draw:text-box></draw:frame><draw:frame draw:style-name="gr178" draw:text-style-name="P113" svg:width="5.906cm" svg:height="1.153cm" svg:x="5.609cm" svg:y="1.157cm"><draw:text-box><text:p text:style-name="P91"><text:span text:style-name="T96">Ανάπτυξη μεγαλύτερης δυναμικότητας ανανεώσιμων πηγών ενέργειας μέσω π.χ. νέων αιολικών πάρκων και ηλιακών πάρκων </text:span></text:p></draw:text-box></draw:frame></draw:g>Εξετάζοντας τα αποτελέσματα σε επίπεδο χώρας, οι παράγοντες της μετάβασης στα ορυκτά καύσιμα αντικατοπτρίζουν<text:span text:style-name="T2"> το</text:span> ενεργειακό τοπίο κάθε χώρας. Η στήριξη για πυρηνικές λύσεις ως πρώτη απάντηση είναι υψηλότερη στην Πολωνία (30 %, έναντι 20 % για την ΕΕ των 27), τη Βουλγαρία και τη Σουηδία (25 % η καθεμία) και τη Σλοβακία (24 %), χώρες που ήδη λειτουργούν ή αναπτύσσουν ενεργά πυρηνική ικανότητα, ενώ είναι χαμηλότερη στην Κύπρο και τη Μάλτα (10 %), καθώς και στην Ουγγαρία και την Ιρλανδία (11 %), καμία από τις οποίες δεν διαθέτει πυρηνικό πρόγραμμα. Η Γαλλία ξεχωρίζει ως εξαίρεση: παρά τη μακροχρόνια εξάρτησή της από την πυρηνική ενέργεια, το 20 % των Γάλλων ερωτηθέντων την αναφέρει αρχικά (το ίδιο με τον μέσο όρο της ΕΕ των 27) και αντ’ αυτού ηγείται της ΕΕ όσον αφορά τα μέτρα ενεργειακής απόδοσης (22 %, μαζί με το Λουξεμβούργο στο 23 %) και όχι όσον αφορά τις ανανεώσιμες πηγές ενέργειας, τις οποίες αναφέρουν λιγότερο από τις περισσότερες άλλες χώρες (30 %). Αντίθετα, η δυναμικότητα των ανανεώσιμων πηγών ενέργειας κυριαρχεί στη νότια και νοτιοανατολική Ευρώπη, με την Κροατία, τη Μάλτα, την Κύπρο, την Ουγγαρία και την Ισπανία να την αναφέρουν αρχικά στο 44-46%, πολύ πάνω από τον μέσο όρο της ΕΕ των 27 (35%), αντικατοπτρίζοντας πιθανώς ένα ισχυρότερο αντιληπτό ηλιακό δυναμικό. Οι τοπικές δράσεις σε επίπεδο κοινότητας κερδίζουν επίσης σημαντικό έδαφος μεταξύ της πρώτης και της δεύτερης αναφοράς σχεδόν παντού (από 12 % σε 22 % σε επίπεδο ΕΕ των 27), ιδίως στη Μάλτα (13% σε 29 %) <text:soft-page-break/>και την Κύπρο (14 % σε 28 %), γεγονός που καταδεικνύει ότι οι λύσεις αυτές θεωρούνται πολύτιμο συμπλήρωμα και όχι κορυφαία προτεραιότητα. Τέλος, οι απαντήσεις «δεν γνωρίζω» είναι συχνότερες στις σκανδιναβικές και βαλτικές χώρες, τη Φινλανδία και τη Σουηδία (12 %), τη Βουλγαρία, την Τσεχία και τη Δανία (10 %), σε σύγκριση με τη Μάλτα (1 %), το Λουξεμβούργο (2 %) ή την Ισπανία και την Ιρλανδία (5 % και στις δύο χώρες). </text:p>
        <text:p text:style-name="P23"/>
        <text:p text:style-name="P54">Το φύλο και η εκπαίδευση διαμορφώνουν τη στάση απέναντι στην πυρηνική ενέργεια περισσότερο από ό,τι απέναντι στις ανανεώσιμες πηγές ενέργειας </text:p>
        <text:p text:style-name="P23">Ένα σαφές χάσμα μεταξύ των φύλων προκύπτει επίσης γύρω από την πυρηνική ενέργεια, που αναφέρεται από το 35% των ανδρών συνολικά σε σύγκριση με το 29% των γυναικών, ενώ οι απόψεις για τις ανανεώσιμες πηγές ενέργειας είναι σε γενικές γραμμές παρόμοιες μεταξύ των φύλων. </text:p>
        <text:p text:style-name="P23">Τα επίπεδα εκπαίδευσης διαμορφώνουν τη στάση απέναντι στην πυρηνική ενέργεια περισσότερο από ό,τι απέναντι στις ανανεώσιμες πηγές ενέργειας: η στήριξη για πυρηνικές λύσεις αυξάνεται από 24 % μεταξύ των ατόμων με το χαμηλότερο επίπεδο εκπαίδευσης σε 36 % μεταξύ των ατόμων με το υψηλότερο μορφωτικό επίπεδο, ένα χάσμα 12 μονάδων, ενώ οι ανανεώσιμες πηγές ενέργειας διαφέρουν μόνο ελαφρώς (52 % έως 59 %)· οι ερωτηθέντες με χαμηλότερο μορφωτικό επίπεδο είναι επίσης πολύ πιθανότερο να απαντήσουν «δεν γνωρίζω» (11 % έναντι 5 % μεταξύ των ατόμων με υψηλό μορφωτικό επίπεδο). </text:p>
        <text:p text:style-name="P23"/>
        <text:h text:style-name="P20" text:outline-level="2"><text:bookmark-start text:name="__RefHeading___Toc4068_3967327191"/>3.2 Αύξηση των τιμών της ενέργειας: μείωση της κατανάλωσης και όχι διαρθρωτικές αλλαγές <text:bookmark-end text:name="__RefHeading___Toc4068_3967327191"/></text:h>
        <text:p text:style-name="P54">Αντιμέτωποι με την αύξηση των τιμών της ενέργειας, οι Ευρωπαίοι μείωσαν κυρίως την κατανάλωσή τους αντί να επενδύσουν σε διαρθρωτικές λύσεις </text:p>
        <text:p text:style-name="P23">Το 31% των Ευρωπαίων δηλώνουν ότι μείωσαν τη συνολική κατανάλωση ηλεκτρικής ενέργειας ως απάντηση στην αύξηση των τιμών της ενέργειας μετά την έναρξη του πολέμου στο Ιράν. Η δεύτερη συνηθέστερη δράση είναι η στενότερη παρακολούθηση της κατανάλωσης ενέργειας (27%), ακολουθούμενη από τη μείωση της χρήσης θέρμανσης ή ψύξης (26%). Η προσαρμογή της χρήσης ενέργειας ώστε να επωφεληθεί από τις χαμηλότερες τιμές ή τις ώρες εκτός αιχμής (20 %) και η αλλαγή των συνηθειών στις μεταφορές (19 %) συγκαταλέγονται επίσης μεταξύ των πιο ευρέως αναφερόμενων δράσεων, γεγονός που δείχνει ότι οι Ευρωπαίοι προσαρμόζουν τη συμπεριφορά τους σε διάφορους τομείς πέραν της θέρμανσης και της ηλεκτρικής ενέργειας. </text:p>
        <text:p text:style-name="P23"/>
        <text:p text:style-name="P23"><draw:g text:anchor-type="paragraph" draw:z-index="14" draw:name="Objet de groupe 15" draw:style-name="gr2"><draw:frame draw:style-name="gr147" draw:text-style-name="P89" svg:width="0.389cm" svg:height="0.482cm" svg:x="16.757cm" svg:y="12.309cm"><draw:text-box><text:p/></draw:text-box></draw:frame><draw:path draw:style-name="gr67" draw:text-style-name="P90" svg:width="6.948cm" svg:height="6.064cm" svg:x="8.224cm" svg:y="6.41cm" svg:viewBox="0 0 6949 6065" svg:d="M6949 0h-6949v314h6949zM6057 439h-6057v327h6057zM5831 891h-5831v314h5831zM4486 1331h-4486v313h4486zM4260 1770h-4260v314h4260zM3594 2209h-3594v314h3594zM3142 2649h-3142v314h3142zM3142 3088h-3142v327h3142zM2915 3540h-2915v314h2915zM2024 3980h-2024v314h2024zM1132 4419h-1132v314h1132zM226 4859h-226v314h226zM2476 5299h-2476v314h2476zM679 5738h-679v327h679z"><text:p/></draw:path><draw:frame draw:style-name="gr74" draw:text-style-name="P115" svg:width="0.267cm" svg:height="0.302cm" svg:x="15.284cm" svg:y="6.472cm"><draw:text-box><text:p text:style-name="P91"><text:span text:style-name="T99">31</text:span></text:p></draw:text-box></draw:frame><draw:frame draw:style-name="gr119" draw:text-style-name="P120" svg:width="0.267cm" svg:height="0.294cm" svg:x="14.386cm" svg:y="6.917cm"><draw:text-box><text:p text:style-name="P91"><text:span text:style-name="T106">27</text:span></text:p></draw:text-box></draw:frame><draw:frame draw:style-name="gr122" draw:text-style-name="P120" svg:width="0.269cm" svg:height="0.294cm" svg:x="14.162cm" svg:y="7.356cm"><draw:text-box><text:p text:style-name="P91"><text:span text:style-name="T106">26</text:span></text:p></draw:text-box></draw:frame><draw:frame draw:style-name="gr122" draw:text-style-name="P120" svg:width="0.269cm" svg:height="0.294cm" svg:x="12.818cm" svg:y="7.795cm"><draw:text-box><text:p text:style-name="P91"><text:span text:style-name="T106">20</text:span></text:p></draw:text-box></draw:frame><draw:frame draw:style-name="gr121" draw:text-style-name="P120" svg:width="0.239cm" svg:height="0.294cm" svg:x="12.592cm" svg:y="8.248cm"><draw:text-box><text:p text:style-name="P91"><text:span text:style-name="T106">1</text:span></text:p></draw:text-box></draw:frame><draw:frame draw:style-name="gr122" draw:text-style-name="P120" svg:width="0.269cm" svg:height="0.294cm" svg:x="11.92cm" svg:y="8.687cm"><draw:text-box><text:p text:style-name="P91"><text:span text:style-name="T106">16</text:span></text:p></draw:text-box></draw:frame><draw:frame draw:style-name="gr122" draw:text-style-name="P120" svg:width="0.269cm" svg:height="0.294cm" svg:x="11.471cm" svg:y="9.128cm"><draw:text-box><text:p text:style-name="P91"><text:span text:style-name="T106">14</text:span></text:p></draw:text-box></draw:frame><draw:frame draw:style-name="gr122" draw:text-style-name="P120" svg:width="0.269cm" svg:height="0.294cm" svg:x="11.471cm" svg:y="9.569cm"><draw:text-box><text:p text:style-name="P91"><text:span text:style-name="T106">14</text:span></text:p></draw:text-box></draw:frame><draw:frame draw:style-name="gr119" draw:text-style-name="P120" svg:width="0.267cm" svg:height="0.294cm" svg:x="11.248cm" svg:y="10.009cm"><draw:text-box><text:p text:style-name="P91"><text:span text:style-name="T106">13</text:span></text:p></draw:text-box></draw:frame><draw:frame draw:style-name="gr123" draw:text-style-name="P120" svg:width="0.239cm" svg:height="0.479cm" svg:x="10.351cm" svg:y="10.45cm"><draw:text-box><text:p/></draw:text-box></draw:frame><draw:frame draw:style-name="gr148" draw:text-style-name="P115" svg:width="0.241cm" svg:height="0.302cm" svg:x="9.453cm" svg:y="10.899cm"><draw:text-box><text:p text:style-name="P91"><text:span text:style-name="T99">5</text:span></text:p></draw:text-box></draw:frame><draw:frame draw:style-name="gr121" draw:text-style-name="P120" svg:width="0.239cm" svg:height="0.294cm" svg:x="8.558cm" svg:y="11.342cm"><draw:text-box><text:p text:style-name="P91"><text:span text:style-name="T106">1</text:span></text:p></draw:text-box></draw:frame><draw:frame draw:style-name="gr119" draw:text-style-name="P120" svg:width="0.267cm" svg:height="0.294cm" svg:x="10.8cm" svg:y="11.781cm"><draw:text-box><text:p text:style-name="P91"><text:span text:style-name="T106">11</text:span></text:p></draw:text-box></draw:frame><draw:frame draw:style-name="gr121" draw:text-style-name="P120" svg:width="0.239cm" svg:height="0.294cm" svg:x="9.006cm" svg:y="12.221cm"><draw:text-box><text:p text:style-name="P91"><text:span text:style-name="T106">3</text:span></text:p></draw:text-box></draw:frame><draw:frame draw:style-name="gr149" draw:text-style-name="P115" svg:width="5.659cm" svg:height="0.302cm" svg:x="4.188cm" svg:y="6.423cm"><draw:text-box><text:p text:style-name="P91"><text:span text:style-name="T96">Μειωμένη συνολική κατανάλωση ηλεκτρικής ενέργειας</text:span></text:p></draw:text-box></draw:frame><draw:frame draw:style-name="gr150" draw:text-style-name="P120" svg:width="5.845cm" svg:height="0.294cm" svg:x="3.217cm" svg:y="6.853cm"><draw:text-box><text:p text:style-name="P91"><text:span text:style-name="T107">Παρακολούθησε την κατανάλωση ενέργειάς σου πιο στενά</text:span></text:p></draw:text-box></draw:frame><draw:frame draw:style-name="gr151" draw:text-style-name="P120" svg:width="3.957cm" svg:height="0.294cm" svg:x="5.004cm" svg:y="7.268cm"><draw:text-box><text:p text:style-name="P91"><text:span text:style-name="T107">Μείωση της χρήσης θέρμανσης ή ψύξης</text:span></text:p></draw:text-box></draw:frame><draw:frame draw:style-name="gr152" draw:text-style-name="P120" svg:width="8.15cm" svg:height="0.294cm" svg:x="2.111cm" svg:y="8.224cm"><draw:text-box><text:p text:style-name="P91"><text:span text:style-name="T107">Αλλάξτε τις συνήθειες μεταφοράς σας για να μειώσετε την κατανάλωση ενέργειας</text:span></text:p></draw:text-box></draw:frame><draw:frame draw:style-name="gr153" draw:text-style-name="P120" svg:width="5.081cm" svg:height="0.294cm" svg:x="3.784cm" svg:y="8.638cm"><draw:text-box><text:p text:style-name="P91"><text:span text:style-name="T107">Επένδυση σε ενεργειακά αποδοτικότερες συσκευές</text:span></text:p></draw:text-box></draw:frame><draw:frame draw:style-name="gr154" draw:text-style-name="P120" svg:width="8.192cm" svg:height="0.294cm" svg:x="2.78cm" svg:y="9.104cm"><draw:text-box><text:p text:style-name="P91"><text:span text:style-name="T107">Συγκρίνετε ή αλλάξτε τον προμηθευτή ή τη σύμβασή σας στον τομέα της ενέργειας</text:span></text:p></draw:text-box></draw:frame><draw:frame draw:style-name="gr155" draw:text-style-name="P120" svg:width="11.214cm" svg:height="0.294cm" svg:x="0.418cm" svg:y="9.532cm"><draw:text-box><text:p text:style-name="P91"><text:span text:style-name="T107">Εγκατάσταση ή εξέταση του ενδεχομένου εγκατάστασης λύσεων ανανεώσιμης ενέργειας (π.χ. ηλιακοί συλλέκτες)</text:span></text:p></draw:text-box></draw:frame><draw:frame draw:style-name="gr156" draw:text-style-name="P120" svg:width="5.952cm" svg:height="0.294cm" svg:x="2.485cm" svg:y="9.972cm"><draw:text-box><text:p text:style-name="P91"><text:span text:style-name="T107">Βελτιωμένη μόνωση ή ενεργειακή απόδοση του σπιτιού σας</text:span></text:p></draw:text-box></draw:frame><draw:frame draw:style-name="gr157" draw:text-style-name="P120" svg:width="8.005cm" svg:height="0.294cm" svg:x="3.482cm" svg:y="10.423cm"><draw:text-box><text:p text:style-name="P91"><text:span text:style-name="T107">Χρήση έξυπνων εργαλείων ή εφαρμογών για τη διαχείριση της χρήσης ενέργειας</text:span></text:p></draw:text-box></draw:frame><draw:frame draw:style-name="gr158" draw:text-style-name="P122" svg:width="4.084cm" svg:height="0.302cm" svg:x="4.891cm" svg:y="10.905cm"><draw:text-box><text:p text:style-name="P117"><text:span text:style-name="T96">Ενταχθείτε σε μια ενεργειακή κοινότητα</text:span></text:p></draw:text-box></draw:frame><draw:frame draw:style-name="gr159" draw:text-style-name="P123" svg:width="0.93cm" svg:height="0.294cm" svg:x="6.96cm" svg:y="11.317cm"><draw:text-box><text:p text:style-name="P117"><text:span text:style-name="T107">Άλλα</text:span></text:p></draw:text-box></draw:frame><draw:frame draw:style-name="gr160" draw:text-style-name="P120" svg:width="0.835cm" svg:height="0.294cm" svg:x="7.073cm" svg:y="11.776cm"><draw:text-box><text:p text:style-name="P91"><text:span text:style-name="T107">Καμία</text:span></text:p></draw:text-box></draw:frame><draw:frame draw:style-name="gr161" draw:text-style-name="P120" svg:width="2.04cm" svg:height="0.479cm" svg:x="9.192cm" svg:y="5.782cm"><draw:text-box><text:p/></draw:text-box></draw:frame><draw:frame draw:style-name="gr162" draw:text-style-name="P124" svg:width="0.743cm" svg:height="0.479cm" svg:x="0.506cm" svg:y="6.357cm"><draw:text-box><text:p/></draw:text-box></draw:frame><draw:frame draw:style-name="gr163" draw:text-style-name="P113" svg:width="13.865cm" svg:height="0.835cm" svg:x="0.374cm" svg:y="5.419cm"><draw:text-box><text:p text:style-name="P91"><text:span text:style-name="T107">Ε10 </text:span><text:span text:style-name="T112">Ποια, αν υπάρχει, από τις ακόλουθες ενέργειες έχετε αναλάβει ως απάντηση στην αύξηση των τιμών της ενέργειας μετά την έναρξη του πολέμου στο Ιράν (τέλη Φεβρουαρίου 2026) προκειμένου να μειώσετε πιο ενεργά τη χρήση της ενέργειάς σας; </text:span></text:p></draw:text-box></draw:frame><draw:frame draw:style-name="gr164" draw:text-style-name="P125" svg:width="7.571cm" svg:height="1.331cm" svg:x="0.624cm" svg:y="7.474cm"><draw:text-box><text:p text:style-name="P117"><text:span text:style-name="T107">Προσαρμοσμένη χρήση ενέργειας για να επωφεληθεί από χαμηλότερες τιμές ή μειωμένη κατανάλωση σε</text:span> <text:span text:style-name="T96">ώρες με υψηλότερες τιμές</text:span></text:p></draw:text-box></draw:frame><draw:frame draw:style-name="gr165" draw:text-style-name="P127" svg:width="2.816cm" svg:height="0.544cm" svg:x="5.241cm" svg:y="12.071cm"><draw:text-box><text:p text:style-name="P126"><text:span text:style-name="T107">Δεν γνωρίζω</text:span></text:p></draw:text-box></draw:frame></draw:g>Αντίθετα, οι πιο διαρθρωτικές και συχνά δαπανηρές ή πιο μακροπρόθεσμες λύσεις αναφέρονται πολύ λιγότερο συχνά: οι επενδύσεις σε ενεργειακά αποδοτικές συσκευές (16 %), η σύγκριση ή η αλλαγή προμηθευτή ενέργειας ή σύμβασης (14 %), η εγκατάσταση λύσεων ανανεώσιμης ενέργειας, όπως οι ηλιακοί συλλέκτες (14 %), και η βελτίωση της μόνωσης των κατοικιών (13 %) υστερούν σημαντικά σε σχέση με τις προαναφερθείσες προσαρμογές συμπεριφοράς. Τα ψηφιακά εργαλεία για τη διαχείριση της χρήσης ενέργειας (9 %) και την ένταξη σε μια ενεργειακή κοινότητα (5 %) αναφέρονται ακόμη λιγότερο συχνά, επιβεβαιώνοντας ότι οι καθημερινές αλλαγές συμπεριφοράς παραμένουν μακράν η προτιμώμενη απάντηση στην αύξηση των τιμών, έναντι οποιασδήποτε επενδυτικής λύσης. </text:p>
        <text:p text:style-name="P23"/>
        <text:p text:style-name="P23">Συγκεκριμένα, ενώ το 11% των Ευρωπαίων δηλώνουν ότι δεν έχουν αλλάξει καθόλου τις συνήθειές τους όσον αφορά την κατανάλωση ενέργειας, μόνο το 3% δηλώνει ότι δεν γνωρίζει, γεγονός που υποδηλώνει ότι οι περισσότεροι Ευρωπαίοι έχουν αρκετά σαφή αίσθηση του κατά πόσον και με ποιον τρόπο έχουν προσαρμόσει τη συμπεριφορά τους. </text:p>
        <text:p text:style-name="P54">Η Ελλάδα και η Γαλλία μειώνουν περισσότερο την κατανάλωση, ενώ η Μάλτα και το Λουξεμβούργο επενδύουν περισσότερο σε διαρθρωτικές λύσεις </text:p>
        <text:p text:style-name="P23">Εξετάζοντας τα αποτελέσματα σε επίπεδο χώρας, η Ελλάδα και η Γαλλία ξεχωρίζουν για την ένταση της συμπεριφοράς τους, κατατασσόμενες μεταξύ των κορυφαίων χωρών σε διάφορα μέτρα ταυτόχρονα: Η Ελλάδα οδηγεί στη μείωση της κατανάλωσης ηλεκτρικής ενέργειας (43 % έναντι 31 % για την ΕΕ των 27), στη μείωση της χρήσης θέρμανσης ή ψύξης (36 % έναντι 26 για την ΕΕ των 27) και στην αλλαγή προμηθευτή ενέργειας (20 % έναντι 14 % για την ΕΕ των 27), ενώ η Γαλλία κατατάσσεται επίσης μεταξύ των τριών κορυφαίων χωρών όσον αφορά τη μείωση της κατανάλωσης ηλεκτρικής ενέργειας (36 % έναντι 31 % για την ΕΕ των 27), τη μείωση της χρήσης θέρμανσης ή ψύξης (34 έναντι 26 % για την ΕΕ των 27 %) και την αλλαγή των συνηθειών στις μεταφορές (27 % έναντι 19 % για την ΕΕ των 27), γεγονός που υποδηλώνει ότι οι δύο αυτές χώρες έχουν καταβάλει την ευρύτερη <text:soft-page-break/>συνολική προσπάθεια να μειώσουν τη χρήση ενέργειας. </text:p>
        <text:p text:style-name="P23"/>
        <text:p text:style-name="P23">Η Μάλτα βρίσκεται στην κορυφή της λίστας για τα έξυπνα εργαλεία ή εφαρμογές (27 %), την οικιακή μόνωση (25 %), τις ενεργειακά αποδοτικές συσκευές (24 %) και την ένταξη σε μια ενεργειακή κοινότητα (14 %), με το Λουξεμβούργο να καταλαμβάνει σταθερά τη δεύτερη ή την τρίτη θέση στα ίδια στοιχεία (28 % για την εγκατάσταση ανανεώσιμων λύσεων, 22 % για τα έξυπνα εργαλεία, 13 % για τις ενεργειακές κοινότητες), ένα μοτίβο που πιθανότατα συνδέεται με το γεγονός ότι πρόκειται για μικρότερες, πλουσιότερες χώρες όπου οι επενδύσεις υψηλότερου κόστους είναι πιο προσβάσιμες. </text:p>
        <text:p text:style-name="P23"/>
        <text:p text:style-name="P23">Στο άλλο άκρο του φάσματος, η Φινλανδία καταγράφει μακράν το υψηλότερο ποσοστό απαντησάντων που δεν έλαβαν καθόλου μέτρα (25 % έναντι 11 % για την ΕΕ των 27), σε συνδυασμό με ορισμένες από τις χαμηλότερες βαθμολογίες σε όλους σχεδόν τους συμπεριφορικούς μοχλούς (13 % για τη μείωση της χρήσης θέρμανσης ή ψύξης, 9 % για ενεργειακά αποδοτικές συσκευές, 2 % για τις ενεργειακές κοινότητες), αντικατοπτρίζοντας ενδεχομένως τις ήδη ρυθμισμένες ή συγκριτικά χαμηλές τιμές ενέργειας ή ένα ήδη ενεργειακά αποδοτικό απόθεμα κατοικιών. Η Λετονία, η Λιθουανία και η Σλοβακία παρουσιάζουν σε γενικές γραμμές παρόμοια εικόνα, με υψηλό ποσοστό απαντήσεων «Καμία» (18-20 %). Η Σλοβενία και η Κροατία ξεχωρίζουν ειδικά για την προσαρμογή της χρήσης ενέργειας ώστε να επωφελούνται από τις ώρες εκτός αιχμής, όπως ανέφεραν το 38 % και το 31 % των ερωτηθέντων αντίστοιχα, πολύ πάνω από τον μέσο όρο του 20 % στην ΕΕ των 27, γεγονός που καταδεικνύει δυνητικά πιο ανεπτυγμένα ή ελκυστικά συστήματα τιμολόγησης του χρόνου χρήσης στις δύο αυτές χώρες. </text:p>
        <text:p text:style-name="P23"/>
        <text:p text:style-name="P23">Τέλος, η Ρουμανία και η Βουλγαρία συνδυάζουν ισχυρή δέσμευση για την παρακολούθηση της κατανάλωσης (36 % και 24 %) και επενδύσεις σε αποδοτικές συσκευές ή μόνωση (20-23 %) με ιδιαίτερα χαμηλή τάση αλλαγής προμηθευτή ενέργειας (5 % και στις δύο χώρες), γεγονός που μπορεί να αντικατοπτρίζει μια λιγότερο ανταγωνιστική ή λιγότερο προσβάσιμη αγορά ενέργειας. </text:p>
        <text:p text:style-name="P23"/>
        <text:p text:style-name="P57">Η ηλικία αποτελεί κινητήρια δύναμη της δέσμευσης για τη μείωση της χρήσης ενέργειας </text:p>
        <text:p text:style-name="P37">Οι κοινωνικοδημογραφικές κατανομές αποκαλύπτουν ένα σαφές πρότυπο γενεών όσον αφορά τον τρόπο με τον οποίο οι Ευρωπαίοι ανταποκρίθηκαν στην αύξηση των τιμών της ενέργειας: οι ηλικιωμένοι ερωτηθέντες (55+) είναι πολύ πιθανότερο να έχουν μειώσει την κατανάλωση ηλεκτρικής ενέργειας (38%, έναντι 23-24% μεταξύ των ατόμων ηλικίας κάτω των 40 ετών) και να παρακολουθούν στενότερα τη χρήση ενέργειας (32%, έναντι 22%), ενώ οι νεότεροι ερωτηθέντες ξεχωρίζουν για τη μεγαλύτερη χρήση έξυπνων εργαλείων ή εφαρμογών (13% μεταξύ των ατόμων ηλικίας 15-24 ετών, έναντι 7% μεταξύ των ατόμων ηλικίας 55+) και για την ένταξή τους σε μια ενεργειακή κοινότητα (7 % έναντι 2 %). </text:p>
        <text:p text:style-name="P23"/>
        <text:p text:style-name="P24"/>
      </text:section>
      <text:h text:style-name="P18" text:outline-level="1"><text:bookmark-start text:name="__RefHeading___Toc4070_3967327191"/>4. Αντίληψη της εμπορικής πολιτικής και της οικονομικής κυριαρχίας<text:bookmark-end text:name="__RefHeading___Toc4070_3967327191"/></text:h>
      <text:section text:style-name="Sect2" text:name="Section4">
        <text:h text:style-name="P19" text:outline-level="2"><text:bookmark-start text:name="__RefHeading___Toc4072_3967327191"/>4.1 Συνεργασία στις εμπορικές διαπραγματεύσεις<text:bookmark-end text:name="__RefHeading___Toc4072_3967327191"/></text:h>
        <text:p text:style-name="P54">Τα δύο τρίτα των Ευρωπαίων πιστεύουν ότι η ΕΕ θα πρέπει να διαφοροποιήσει το εμπόριό της και ότι τα κράτη μέλη θα πρέπει να διαπραγματευτούν καλύτερα από κοινού </text:p>
        <text:p text:style-name="P23"><draw:g text:anchor-type="paragraph" draw:z-index="29" draw:name="Objet de groupe 17" draw:style-name="gr2"><draw:frame draw:style-name="gr23" draw:text-style-name="P97" svg:width="11.085cm" svg:height="0.992cm" svg:x="1.321cm" svg:y="0.834cm"><draw:text-box><text:p text:style-name="P96"><text:span text:style-name="T79">Ε6 Σε ποιο βαθμό συμφωνείτε ή διαφωνείτε με τις ακόλουθες δηλώσεις;</text:span></text:p></draw:text-box></draw:frame><draw:frame draw:style-name="gr24" draw:text-style-name="P98" svg:width="14.876cm" svg:height="0.983cm" svg:x="1.344cm" svg:y="1.704cm"><draw:text-box><text:p text:style-name="P96"><text:span text:style-name="T80">Η ΕΕ θα πρέπει να ενισχύσει την οικονομική της ανεξαρτησία διαφοροποιώντας τις εμπορικές της σχέσεις </text:span></text:p></draw:text-box></draw:frame><draw:frame draw:style-name="gr25" draw:text-style-name="P99" svg:width="17.059cm" svg:height="6.12cm" svg:x="0.446cm" svg:y="3.136cm"><draw:image xlink:href="Pictures/1000000000000521000001D75FE3BC250A80B842.png" xlink:type="simple" xlink:show="embed" xlink:actuate="onLoad" draw:mime-type="image/png"><text:p/></draw:image></draw:frame><draw:g draw:style-name="gr26"><draw:frame draw:style-name="gr25" draw:text-style-name="P99" svg:width="15.135cm" svg:height="0.433cm" svg:x="0.688cm" svg:y="2.586cm"><draw:image xlink:href="Pictures/100000000000038C0000001A68C3D201477F9430.png" xlink:type="simple" xlink:show="embed" xlink:actuate="onLoad" draw:mime-type="image/png"><text:p/></draw:image></draw:frame><draw:frame draw:style-name="gr24" draw:text-style-name="P97" svg:width="2.497cm" svg:height="0.983cm" svg:x="0.919cm" svg:y="2.554cm"><draw:text-box><text:p text:style-name="P96"><text:span text:style-name="T79">Συμφωνώ απολύτως</text:span></text:p></draw:text-box></draw:frame><draw:frame draw:style-name="gr24" draw:text-style-name="P97" svg:width="2.726cm" svg:height="0.983cm" svg:x="4.194cm" svg:y="2.526cm"><draw:text-box><text:p text:style-name="P96"><text:span text:style-name="T79">Τείνουν να συμφωνούν</text:span></text:p></draw:text-box></draw:frame><draw:frame draw:style-name="gr24" draw:text-style-name="P97" svg:width="3.225cm" svg:height="0.983cm" svg:x="7.833cm" svg:y="2.577cm"><draw:text-box><text:p text:style-name="P96"><text:span text:style-name="T79">Τείνουν να διαφωνούν</text:span></text:p></draw:text-box></draw:frame><draw:frame draw:style-name="gr27" draw:text-style-name="P97" svg:width="3.444cm" svg:height="0.638cm" svg:x="11.982cm" svg:y="2.54cm"><draw:text-box><text:p text:style-name="P96"><text:span text:style-name="T79">Διαφωνώ απολύτως</text:span></text:p></draw:text-box></draw:frame><draw:frame draw:style-name="gr24" draw:text-style-name="P97" svg:width="2.17cm" svg:height="0.983cm" svg:x="15.795cm" svg:y="2.554cm"><draw:text-box><text:p text:style-name="P96"><text:span text:style-name="T79">Δεν γνωρίζω</text:span></text:p></draw:text-box></draw:frame></draw:g></draw:g>Το 65% των Ευρωπαίων συμφωνεί ότι η ΕΕ θα πρέπει να ενισχύσει την οικονομική της ανεξαρτησία διαφοροποιώντας τις εμπορικές της σχέσεις, συμπεριλαμβανομένου του 26% που συμφωνεί πλήρως και του 39% που τείνει να συμφωνεί. Μόνο το 24% διαφωνεί (το 9% διαφωνεί πλήρως, το 15% τείνει να διαφωνεί), ενώ το 11% δεν είναι σε θέση να πει αν αυτό θα ήταν επωφελές ή όχι. </text:p>
        <text:p text:style-name="P23"><draw:g text:anchor-type="paragraph" draw:z-index="15" draw:name="Objet de groupe 16" draw:style-name="gr2"><draw:path draw:style-name="gr80" draw:text-style-name="P90" svg:width="3.729cm" svg:height="3.493cm" svg:x="0.93cm" svg:y="2.194cm" svg:viewBox="0 0 3730 3494" svg:d="M3730 0h-3730v941h3730zM3291 2552h-3291v942h3291z"><text:p/></draw:path><draw:path draw:style-name="gr81" draw:text-style-name="P107" svg:width="6.038cm" svg:height="3.493cm" svg:x="4.221cm" svg:y="2.194cm" svg:viewBox="0 0 6039 3494" svg:d="M6039 0h-5600v941h5600zM5600 2552h-5600v942h5600z"><text:p/></draw:path><draw:path draw:style-name="gr82" draw:text-style-name="P108" svg:width="2.58cm" svg:height="3.493cm" svg:x="9.819cm" svg:y="2.194cm" svg:viewBox="0 0 2581 3494" svg:d="M2581 0h-2142v941h2142zM2439 2552h-2439v942h2439z"><text:p/></draw:path><draw:path draw:style-name="gr83" draw:text-style-name="P109" svg:width="1.445cm" svg:height="3.493cm" svg:x="12.259cm" svg:y="2.194cm" svg:viewBox="0 0 1446 3494" svg:d="M1446 0h-1304v941h1304zM1446 2552h-1446v942h1446z"><text:p/></draw:path><draw:path draw:style-name="gr85" draw:text-style-name="P110" svg:width="1.574cm" svg:height="3.493cm" svg:x="13.702cm" svg:y="2.194cm" svg:viewBox="0 0 1575 3494" svg:d="M1575 0h-1575v941h1575zM1575 2552h-1575v942h1575z"><text:p/></draw:path><draw:frame draw:style-name="gr74" draw:text-style-name="P115" svg:width="0.267cm" svg:height="0.302cm" svg:x="2.667cm" svg:y="2.577cm"><draw:text-box><text:p text:style-name="P91"><text:span text:style-name="T95">26</text:span></text:p></draw:text-box></draw:frame><draw:frame draw:style-name="gr72" draw:text-style-name="P115" svg:width="0.269cm" svg:height="0.302cm" svg:x="2.452cm" svg:y="5.135cm"><draw:text-box><text:p text:style-name="P91"><text:span text:style-name="T95">23</text:span></text:p></draw:text-box></draw:frame><draw:frame draw:style-name="gr73" draw:text-style-name="P115" svg:width="0.246cm" svg:height="0.302cm" svg:x="7.335cm" svg:y="2.577cm"><draw:text-box><text:p text:style-name="P91"><text:span text:style-name="T95">3</text:span></text:p></draw:text-box></draw:frame><draw:frame draw:style-name="gr140" draw:text-style-name="P115" svg:width="0.244cm" svg:height="0.302cm" svg:x="6.904cm" svg:y="5.135cm"><draw:text-box><text:p text:style-name="P91"><text:span text:style-name="T95">3</text:span></text:p></draw:text-box></draw:frame><draw:frame draw:style-name="gr74" draw:text-style-name="P115" svg:width="0.267cm" svg:height="0.302cm" svg:x="11.213cm" svg:y="2.577cm"><draw:text-box><text:p text:style-name="P91"><text:span text:style-name="T95">15</text:span></text:p></draw:text-box></draw:frame><draw:frame draw:style-name="gr74" draw:text-style-name="P115" svg:width="0.267cm" svg:height="0.302cm" svg:x="10.924cm" svg:y="5.135cm"><draw:text-box><text:p text:style-name="P91"><text:span text:style-name="T95">17</text:span></text:p></draw:text-box></draw:frame><draw:frame draw:style-name="gr76" draw:text-style-name="P115" svg:width="0.244cm" svg:height="0.479cm" svg:x="12.997cm" svg:y="2.577cm"><draw:text-box><text:p/></draw:text-box></draw:frame><draw:frame draw:style-name="gr74" draw:text-style-name="P115" svg:width="0.267cm" svg:height="0.302cm" svg:x="12.864cm" svg:y="5.135cm"><draw:text-box><text:p text:style-name="P91"><text:span text:style-name="T95">10</text:span></text:p></draw:text-box></draw:frame><draw:frame draw:style-name="gr74" draw:text-style-name="P115" svg:width="0.267cm" svg:height="0.302cm" svg:x="14.373cm" svg:y="2.577cm"><draw:text-box><text:p text:style-name="P91"><text:span text:style-name="T95">11</text:span></text:p></draw:text-box></draw:frame><draw:frame draw:style-name="gr74" draw:text-style-name="P115" svg:width="0.267cm" svg:height="0.302cm" svg:x="14.373cm" svg:y="5.135cm"><draw:text-box><text:p text:style-name="P91"><text:span text:style-name="T95">11</text:span></text:p></draw:text-box></draw:frame><draw:frame draw:style-name="gr141" draw:text-style-name="P115" svg:width="13.812cm" svg:height="0.302cm" svg:x="1.036cm" svg:y="4.45cm"><draw:text-box><text:p text:style-name="P91"><text:span text:style-name="T96">Τα κράτη μέλη μπορούν να επιτύχουν καλύτερα αποτελέσματα στις εμπορικές διαπραγματεύσεις μέσω της συνεργασίας σε επίπεδο ΕΕ</text:span></text:p></draw:text-box></draw:frame><draw:frame draw:style-name="gr142" draw:text-style-name="P115" svg:width="10.773cm" svg:height="0.302cm" svg:x="1.036cm" svg:y="1.88cm"><draw:text-box><text:p text:style-name="P91"><text:span text:style-name="T96">Η ΕΕ θα πρέπει να ενισχύσει την οικονομική της ανεξαρτησία διαφοροποιώντας τις εμπορικές της σχέσεις</text:span></text:p></draw:text-box></draw:frame><draw:frame draw:style-name="gr143" draw:text-style-name="P121" svg:width="0.743cm" svg:height="0.479cm" svg:x="0.399cm" svg:y="0.884cm"><draw:text-box><text:p/></draw:text-box></draw:frame><draw:frame draw:style-name="gr144" draw:text-style-name="P113" svg:width="11.35cm" svg:height="0.74cm" svg:x="0.796cm" svg:y="0.681cm"><draw:text-box><text:p text:style-name="P91"><text:span text:style-name="T110">Ε6</text:span> <text:span text:style-name="T111">Σε ποιο βαθμό συμφωνείτε ή διαφωνείτε με τις ακόλουθες δηλώσεις ? </text:span></text:p></draw:text-box></draw:frame><draw:g draw:style-name="gr26"><draw:polygon draw:style-name="gr80" draw:text-style-name="P90" svg:width="0.129cm" svg:height="0.129cm" svg:x="3.145cm" svg:y="1.399cm" svg:viewBox="0 0 130 130" draw:points="0,130 130,130 130,0 0,0"><text:p/></draw:polygon><draw:polygon draw:style-name="gr81" draw:text-style-name="P107" svg:width="0.129cm" svg:height="0.129cm" svg:x="4.99cm" svg:y="1.399cm" svg:viewBox="0 0 130 130" draw:points="0,130 130,130 130,0 0,0"><text:p/></draw:polygon><draw:polygon draw:style-name="gr82" draw:text-style-name="P108" svg:width="0.129cm" svg:height="0.129cm" svg:x="6.911cm" svg:y="1.399cm" svg:viewBox="0 0 130 130" draw:points="0,130 130,130 130,0 0,0"><text:p/></draw:polygon><draw:polygon draw:style-name="gr83" draw:text-style-name="P109" svg:width="0.129cm" svg:height="0.129cm" svg:x="9.13cm" svg:y="1.399cm" svg:viewBox="0 0 130 130" draw:points="0,130 130,130 130,0 0,0"><text:p/></draw:polygon><draw:frame draw:style-name="gr145" draw:text-style-name="P115" svg:width="2.107cm" svg:height="0.302cm" svg:x="3.331cm" svg:y="1.355cm"><draw:text-box><text:p text:style-name="P91"><text:span text:style-name="T99">Συμφωνώ απολύτως</text:span></text:p></draw:text-box></draw:frame><draw:polygon draw:style-name="gr85" draw:text-style-name="P110" svg:width="0.13cm" svg:height="0.129cm" svg:x="11.259cm" svg:y="1.399cm" svg:viewBox="0 0 131 130" draw:points="0,130 131,130 131,0 0,0"><text:p/></draw:polygon><draw:frame draw:style-name="gr86" draw:text-style-name="P115" svg:width="2.077cm" svg:height="0.302cm" svg:x="9.324cm" svg:y="1.355cm"><draw:text-box><text:p text:style-name="P91"><text:span text:style-name="T100">Διαφωνώ απολύτως</text:span></text:p></draw:text-box></draw:frame><draw:frame draw:style-name="gr146" draw:text-style-name="P115" svg:width="1.285cm" svg:height="0.302cm" svg:x="11.457cm" svg:y="1.355cm"><draw:text-box><text:p text:style-name="P91"><text:span text:style-name="T101">Δεν γνωρίζω</text:span></text:p></draw:text-box></draw:frame><draw:frame draw:style-name="gr65" draw:text-style-name="P114" svg:width="2.005cm" svg:height="0.782cm" svg:x="4.906cm" svg:y="1.212cm"><draw:text-box><text:p text:style-name="P96"><text:span text:style-name="T94">Τείνουν να συμφωνούν</text:span></text:p></draw:text-box></draw:frame><draw:frame draw:style-name="gr65" draw:text-style-name="P114" svg:width="2.289cm" svg:height="0.782cm" svg:x="6.814cm" svg:y="1.231cm"><draw:text-box><text:p text:style-name="P96"><text:span text:style-name="T94">Τείνουν να διαφωνούν</text:span></text:p></draw:text-box></draw:frame></draw:g></draw:g>Παρόμοιο μοτίβο αναδύεται γύρω από τη συνεργασία σε επίπεδο ΕΕ στις εμπορικές διαπραγματεύσεις: Το 62 % των Ευρωπαίων πιστεύει ότι τα κράτη μέλη μπορούν να επιτύχουν καλύτερα αποτελέσματα μέσω της συνεργασίας σε επίπεδο ΕΕ (το 23 % συμφωνεί πλήρως, ενώ το 39 % τείνει να συμφωνεί). Το 27% διαφωνεί (10% συνολικά, 17% τείνουν να διαφωνούν) και, για άλλη μια φορά, το 11% δεν έχει σαφή άποψη για τη δήλωση. </text:p>
        <text:p text:style-name="P23">Το επίπεδο υποστήριξης είναι αξιοσημείωτα συνεπές και στις δύο δηλώσεις: 65% έναντι 62%, διαφορά μόλις 3 μονάδων και το ποσοστό των απαντήσεων «δεν γνωρίζω» είναι πανομοιότυπο (11%), γεγονός που καταδεικνύει μια συνεκτική άποψη μεταξύ των Ευρωπαίων ότι μια πιο αυτόνομη και πιο συντονισμένη εμπορική <text:soft-page-break/>προσέγγιση της ΕΕ συμβαδίζει αντί να θεωρείται ως ανταγωνιστικές επιλογές. Η μία αξιοσημείωτη απόχρωση είναι ότι το ποσοστό των ερωτηθέντων που «συμφωνούν απόλυτα» είναι κάπως υψηλότερο για τη διαφοροποίηση του εμπορίου (26%) από ό,τι για τη συνεργασία των κρατών μελών (23%), γεγονός που υποδηλώνει ότι η οικονομική ανεξαρτησία παράγει ελαφρώς ισχυρότερη, πιο αποφασιστική στήριξη από τον θεσμικό συντονισμό, παρόλο που και οι δύο ιδέες έχουν πολύ παρόμοιο συνολικό επίπεδο συμφωνίας. </text:p>
        <text:p text:style-name="P23"/>
        <text:h text:style-name="P20" text:outline-level="2"><text:bookmark-start text:name="__RefHeading___Toc4074_3967327191"/>4.2 Διαφοροποίηση των εμπορικών σχέσεων <text:bookmark-end text:name="__RefHeading___Toc4074_3967327191"/></text:h>
        <text:p text:style-name="P54">Στήριξη από την πλειοψηφία και στα 27 κράτη μέλη, η στήριξη της διαφοροποίησης του εμπορίου της ΕΕ είναι ισχυρότερη στις μικρές ανοικτές οικονομίες και κάπως πιο μετριοπαθής στις μεγαλύτερες οικονομίες </text:p>
        <text:p text:style-name="P23">Η πλειοψηφία συμφωνεί με τη δήλωση αυτή σε κάθε κράτος μέλος, η οποία κυμαίνεται από 56% στη Σουηδία έως 93% στη Μάλτα. Η στήριξη είναι γενικά υψηλότερη στις μικρότερες οικονομίες: Η Μάλτα (93%), το Λουξεμβούργο (92%) και η Κύπρος (87%) βρίσκονται στην κορυφή της κατάταξης, ακολουθούμενες από τη Λιθουανία (79%) και την Εσθονία (78%). Αντίθετα, οι Κάτω Χώρες (59%) και η Σουηδία (56%) καταγράφουν τα χαμηλότερα επίπεδα συμφωνίας, που εξακολουθούν να αποτελούν την πλειοψηφία, αλλά είναι αισθητά πιο κοντά σε μια ομοιόμορφη διάσπαση. Οι μεγαλύτερες οικονομίες βρίσκονται κοντά ή ακριβώς κάτω από τον μέσο όρο της ΕΕ των 27 (65 %): Η Πολωνία και η Ισπανία ταιριάζουν ακριβώς (65%), ενώ η Γερμανία και η Ιταλία βρίσκονται στο 64% και η Γαλλία στο 63%. Αυτό υποδηλώνει ότι, ενώ η ιδέα της διαφοροποίησης του εμπορίου είναι ευρέως διαδεδομένη σε ολόκληρη την ΕΕ, αντηχεί κάπως λιγότερο έντονα, αν και εξακολουθεί να είναι πολύ σταθερή, σε μεγαλύτερες, πιο αυτάρκεις οικονομίες απ’ ό,τι σε μικρότερες και πιο εξαρτώμενες από το εμπόριο οικονομίες. </text:p>
        <text:p text:style-name="P23"/>
        <text:p text:style-name="P54">Η στήριξη της συνεργασίας σε επίπεδο ΕΕ στις εμπορικές διαπραγματεύσεις είναι υψηλότερη στα μικρότερα κράτη μέλη και χαμηλότερη στη Γαλλία </text:p>
        <text:p text:style-name="P23">Η πλειοψηφία συμφωνεί με τη δήλωση αυτή σε κάθε κράτος μέλος, αν και το επίπεδο στήριξης ποικίλλει σε μεγαλύτερο βαθμό από ό,τι για τη διαφοροποίηση του εμπορίου, κυμαινόμενο από 54 % στη Γαλλία έως 92 % στη Μάλτα και την Κύπρο. Η Μάλτα και η Κύπρος (92% η καθεμία) και το Λουξεμβούργο (90%) βρίσκονται πολύ πάνω από την υπόλοιπη ΕΕ, ακολουθούμενες από την Πορτογαλία (77%) και την Εσθονία (76%), την ίδια σε γενικές γραμμές ομάδα μικρότερων οικονομιών που οδηγούν επίσης στη διαφοροποίηση του εμπορίου. Οι μεγαλύτερες οικονομίες συγκεντρώνονται και πάλι κοντά ή κάτω από τον μέσο όρο της ΕΕ των 27 (62 %): Η Γερμανία και η Ισπανία ταιριάζουν ακριβώς (62%), η Ιταλία βρίσκεται ελαφρώς κάτω από το (61%) και η Γαλλία καταγράφει το χαμηλότερο επίπεδο συμφωνίας σε ολόκληρη την ΕΕ (54%), το μόνο κράτος μέλος στο οποίο η στήριξη μειώνεται κάτω από το όριο του 60% με σαφή διαφορά. Η Πολωνία (59%) και η Τσεχία (59%) κατατάσσονται επίσης μεταξύ των πιο δεσμευμένων χωρών σε αυτή τη δήλωση. Συνολικά, η εξέλιξη αυτή αντικατοπτρίζει σε μεγάλο βαθμό εκείνη που παρατηρείται όσον αφορά τη διαφοροποίηση του εμπορίου, με τις μικρότερες οικονομίες που εξαρτώνται περισσότερο από το εμπόριο να επιδεικνύουν τη μεγαλύτερη διάθεση για συντονισμό σε επίπεδο ΕΕ και τα μεγαλύτερα κράτη μέλη, ιδίως τη Γαλλία, να εκφράζουν συγκριτικά πιο επιφυλακτική, αν και στην πλειονότητά τους, στήριξη. </text:p>
        <text:p text:style-name="P23">Συγκρίνοντας τις δύο δηλώσεις, η στήριξη για τη διαφοροποίηση του εμπορίου (65 % κατά μέσο όρο) είναι γενικά ελαφρώς υψηλότερη από ό,τι για τη συνεργασία σε επίπεδο ΕΕ στις εμπορικές διαπραγματεύσεις (62 %), αλλά η Γαλλία παρουσιάζει μακράν το μεγαλύτερο χάσμα μεταξύ των δύο (63 % έναντι 54 %, διαφορά 9 μονάδων), γεγονός που την καθιστά τη μόνη χώρα κάτω από το 60 % όσον αφορά τη συνεργασία. Η Δανία και η Πολωνία παρουσιάζουν παρόμοια, ηπιότερη τάση, ενώ η Κύπρος, η Σουηδία και η Λετονία κινούνται προς την αντίθετη κατεύθυνση, συμφωνώντας ελαφρώς περισσότερο με τη συνεργασία σε επίπεδο ΕΕ παρά μόνο με τη διαφοροποίηση. Στα περισσότερα άλλα κράτη μέλη, οι δύο δηλώσεις λαμβάνουν σχεδόν πανομοιότυπα επίπεδα υποστήριξης, γεγονός που υποδηλώνει ότι οι δύο ιδέες θεωρούνται γενικά συμπληρωματικές και όχι ανταγωνιστικές. </text:p>
        <text:p text:style-name="P23"/>
        <text:p text:style-name="P54">Η ηλικία και η εκπαίδευση είναι οι πιο συνεπείς κοινωνικοδημογραφικοί παράγοντες που στηρίζουν μια πιο ενωμένη και διαφοροποιημένη εμπορική πολιτική της ΕΕ </text:p>
        <text:p text:style-name="P23">Η ηλικία είναι η μεταβλητή που συνδέεται σαφέστερα με τις απόψεις σχετικά με αυτές τις δύο δηλώσεις. Οι ερωτηθέντες ηλικίας 55 ετών και άνω <text:soft-page-break/>υποστηρίζουν περισσότερο από τις νεότερες ηλικιακές ομάδες τόσο τη συνεργασία σε επίπεδο ΕΕ στις εμπορικές διαπραγματεύσεις (68 %, σε σύγκριση με 57 % μεταξύ 25-39 ετών) όσο και τη διαφοροποίηση του εμπορίου (71 %, σε σύγκριση με 59 % μεταξύ 25-39 ετών), διαφορά 11 έως 12 μονάδων μεταξύ των πλέον επιφυλακτικών και των πλέον υποστηρικτικών ηλικιακών ομάδων. Το επίπεδο εκπαίδευσης διαδραματίζει εξίσου σαφή ρόλο για τη συνεργασία σε επίπεδο ΕΕ, καθώς αυξάνεται από 56 % μεταξύ των ατόμων με χαμηλό επίπεδο εκπαίδευσης σε 66 % μεταξύ των ατόμων με υψηλό επίπεδο εκπαίδευσης, αν και αυτή η διαβάθμιση είναι πολύ λιγότερο έντονη για τη διαφοροποίηση του εμπορίου (65 % σε 69 %, χωρίς σαφές μοτίβο). Η στήριξη της συνεργασίας σε επίπεδο ΕΕ είναι σχεδόν πανομοιότυπη μεταξύ ανδρών και γυναικών (62 % έκαστος), ενώ οι άνδρες είναι κάπως πιθανότερο από τις γυναίκες να υποστηρίξουν τη διαφοροποίηση του εμπορίου (67 % έναντι 64 %). Οι γεωγραφικές διαφορές είναι μέτριες αλλά συνεπείς, με τους κατοίκους των αγροτικών περιοχών να είναι κάπως λιγότερο υποστηρικτικοί από τους κατοίκους των πόλεων, ιδίως όσον αφορά τη διαφοροποίηση του εμπορίου (60 % έναντι 66 %). </text:p>
        <text:p text:style-name="P23"/>
        <text:p text:style-name="P24"/>
      </text:section>
      <text:h text:style-name="P18" text:outline-level="1"><text:bookmark-start text:name="__RefHeading___Toc4076_3967327191"/>5. Αντιλήψεις για τις κορυφαίες προκλήσεις της ΕΕ<text:bookmark-end text:name="__RefHeading___Toc4076_3967327191"/></text:h>
      <text:section text:style-name="Sect2" text:name="Section5">
        <text:h text:style-name="P19" text:outline-level="2"><draw:g text:anchor-type="paragraph" draw:z-index="16" draw:name="Objet de groupe 18" draw:style-name="gr2"><draw:path draw:style-name="gr67" draw:text-style-name="P90" svg:width="6.802cm" svg:height="5.879cm" svg:x="8.459cm" svg:y="5.97cm" svg:viewBox="0 0 6803 5880" svg:d="M6803 0h-6803v301h6803zM5760 427h-5760v314h5760zM5584 854h-5584v314h5584zM4879 1281h-4879v314h4879zM4188 1721h-4188v301h4188zM4012 2148h-4012v301h4012zM3836 2575h-3836v303h3836zM3660 3003h-3660v302h3660zM3132 3430h-3132v314h3132zM2440 3858h-2440v314h2440zM1397 4285h-1397v314h1397zM176 4724h-176v302h176zM176 5152h-176v301h176zM176 5579h-176v301h176z"><text:p/></draw:path><draw:frame draw:style-name="gr118" draw:text-style-name="P115" svg:width="0.242cm" svg:height="0.302cm" svg:x="15.365cm" svg:y="6.02cm"><draw:text-box><text:p text:style-name="P91"><text:span text:style-name="T99">3</text:span></text:p></draw:text-box></draw:frame><draw:frame draw:style-name="gr119" draw:text-style-name="P120" svg:width="0.267cm" svg:height="0.294cm" svg:x="14.319cm" svg:y="6.465cm"><draw:text-box><text:p text:style-name="P91"><text:span text:style-name="T106">33</text:span></text:p></draw:text-box></draw:frame><draw:frame draw:style-name="gr119" draw:text-style-name="P120" svg:width="0.267cm" svg:height="0.294cm" svg:x="14.143cm" svg:y="6.892cm"><draw:text-box><text:p text:style-name="P91"><text:span text:style-name="T106">32</text:span></text:p></draw:text-box></draw:frame><draw:frame draw:style-name="gr120" draw:text-style-name="P120" svg:width="0.237cm" svg:height="0.294cm" svg:x="13.448cm" svg:y="7.319cm"><draw:text-box><text:p text:style-name="P91"><text:span text:style-name="T106">2</text:span></text:p></draw:text-box></draw:frame><draw:frame draw:style-name="gr119" draw:text-style-name="P120" svg:width="0.267cm" svg:height="0.294cm" svg:x="12.748cm" svg:y="7.747cm"><draw:text-box><text:p text:style-name="P91"><text:span text:style-name="T106">24</text:span></text:p></draw:text-box></draw:frame><draw:frame draw:style-name="gr119" draw:text-style-name="P120" svg:width="0.267cm" svg:height="0.294cm" svg:x="12.575cm" svg:y="8.176cm"><draw:text-box><text:p text:style-name="P91"><text:span text:style-name="T106">23</text:span></text:p></draw:text-box></draw:frame><draw:frame draw:style-name="gr119" draw:text-style-name="P120" svg:width="0.267cm" svg:height="0.294cm" svg:x="12.4cm" svg:y="8.603cm"><draw:text-box><text:p text:style-name="P91"><text:span text:style-name="T106">22</text:span></text:p></draw:text-box></draw:frame><draw:frame draw:style-name="gr72" draw:text-style-name="P115" svg:width="0.269cm" svg:height="0.302cm" svg:x="12.224cm" svg:y="9.028cm"><draw:text-box><text:p text:style-name="P91"><text:span text:style-name="T99">21</text:span></text:p></draw:text-box></draw:frame><draw:frame draw:style-name="gr121" draw:text-style-name="P120" svg:width="0.239cm" svg:height="0.294cm" svg:x="11.702cm" svg:y="9.458cm"><draw:text-box><text:p text:style-name="P91"><text:span text:style-name="T106">1</text:span></text:p></draw:text-box></draw:frame><draw:frame draw:style-name="gr122" draw:text-style-name="P120" svg:width="0.269cm" svg:height="0.294cm" svg:x="11.001cm" svg:y="9.899cm"><draw:text-box><text:p text:style-name="P91"><text:span text:style-name="T106">14</text:span></text:p></draw:text-box></draw:frame><draw:frame draw:style-name="gr123" draw:text-style-name="P120" svg:width="0.239cm" svg:height="0.479cm" svg:x="9.955cm" svg:y="10.326cm"><draw:text-box><text:p/></draw:text-box></draw:frame><draw:frame draw:style-name="gr121" draw:text-style-name="P120" svg:width="0.239cm" svg:height="0.294cm" svg:x="8.733cm" svg:y="10.756cm"><draw:text-box><text:p text:style-name="P91"><text:span text:style-name="T106">1</text:span></text:p></draw:text-box></draw:frame><draw:frame draw:style-name="gr121" draw:text-style-name="P120" svg:width="0.239cm" svg:height="0.294cm" svg:x="8.733cm" svg:y="11.183cm"><draw:text-box><text:p text:style-name="P91"><text:span text:style-name="T106">1</text:span></text:p></draw:text-box></draw:frame><draw:frame draw:style-name="gr121" draw:text-style-name="P120" svg:width="0.239cm" svg:height="0.294cm" svg:x="8.733cm" svg:y="11.61cm"><draw:text-box><text:p text:style-name="P91"><text:span text:style-name="T106">1</text:span></text:p></draw:text-box></draw:frame><draw:frame draw:style-name="gr123" draw:text-style-name="P120" svg:width="0.239cm" svg:height="0.479cm" svg:x="8.96cm" svg:y="10.742cm"><draw:text-box><text:p/></draw:text-box></draw:frame><draw:frame draw:style-name="gr123" draw:text-style-name="P120" svg:width="0.239cm" svg:height="0.479cm" svg:x="8.96cm" svg:y="11.196cm"><draw:text-box><text:p/></draw:text-box></draw:frame><draw:frame draw:style-name="gr123" draw:text-style-name="P120" svg:width="0.239cm" svg:height="0.479cm" svg:x="8.968cm" svg:y="11.61cm"><draw:text-box><text:p/></draw:text-box></draw:frame><draw:frame draw:style-name="gr124" draw:text-style-name="P120" svg:width="1.662cm" svg:height="0.294cm" svg:x="6.502cm" svg:y="5.985cm"><draw:text-box><text:p text:style-name="P91"><text:span text:style-name="T107">Το κόστος ζωής</text:span></text:p></draw:text-box></draw:frame><draw:frame draw:style-name="gr125" draw:text-style-name="P120" svg:width="2.611cm" svg:height="0.294cm" svg:x="6.306cm" svg:y="6.414cm"><draw:text-box><text:p text:style-name="P91"><text:span text:style-name="T107">Ο πόλεμος στην Ουκρανία</text:span></text:p></draw:text-box></draw:frame><draw:frame draw:style-name="gr126" draw:text-style-name="P120" svg:width="2.541cm" svg:height="0.294cm" svg:x="6.301cm" svg:y="6.841cm"><draw:text-box><text:p text:style-name="P91"><text:span text:style-name="T107">Παράτυπη μετανάστευση</text:span></text:p></draw:text-box></draw:frame><draw:frame draw:style-name="gr127" draw:text-style-name="P120" svg:width="4.784cm" svg:height="0.294cm" svg:x="4.117cm" svg:y="7.267cm"><draw:text-box><text:p text:style-name="P91"><text:span text:style-name="T107">Κλιματική αλλαγή και περιβαλλοντικά ζητήματα</text:span></text:p></draw:text-box></draw:frame><draw:frame draw:style-name="gr128" draw:text-style-name="P120" svg:width="3.098cm" svg:height="0.294cm" svg:x="5.472cm" svg:y="7.698cm"><draw:text-box><text:p text:style-name="P91"><text:span text:style-name="T107">Θέματα ασφάλειας και άμυνας</text:span></text:p></draw:text-box></draw:frame><draw:frame draw:style-name="gr129" draw:text-style-name="P120" svg:width="2.558cm" svg:height="0.294cm" svg:x="6.179cm" svg:y="8.125cm"><draw:text-box><text:p text:style-name="P91"><text:span text:style-name="T107">Έγκλημα και τρομοκρατία</text:span></text:p></draw:text-box></draw:frame><draw:frame draw:style-name="gr130" draw:text-style-name="P120" svg:width="3.29cm" svg:height="0.294cm" svg:x="5.3cm" svg:y="8.551cm"><draw:text-box><text:p text:style-name="P91"><text:span text:style-name="T107">Ανεπαρκής οικονομική ανάπτυξη</text:span></text:p></draw:text-box></draw:frame><draw:frame draw:style-name="gr131" draw:text-style-name="P115" svg:width="3.28cm" svg:height="0.302cm" svg:x="5.486cm" svg:y="8.978cm"><draw:text-box><text:p text:style-name="P91"><text:span text:style-name="T96">Συγκρούσεις στη Μέση Ανατολή</text:span></text:p></draw:text-box></draw:frame><draw:frame draw:style-name="gr132" draw:text-style-name="P120" svg:width="2.236cm" svg:height="0.294cm" svg:x="6.378cm" svg:y="9.409cm"><draw:text-box><text:p text:style-name="P91"><text:span text:style-name="T107">Κοινωνικές ανισότητες</text:span></text:p></draw:text-box></draw:frame><draw:frame draw:style-name="gr133" draw:text-style-name="P120" svg:width="5.185cm" svg:height="0.294cm" svg:x="3.688cm" svg:y="9.836cm"><draw:text-box><text:p text:style-name="P91"><text:span text:style-name="T107">Παραπληροφόρηση και χειραγώγηση πληροφοριών</text:span></text:p></draw:text-box></draw:frame><draw:frame draw:style-name="gr134" draw:text-style-name="P120" svg:width="5.421cm" svg:height="0.294cm" svg:x="4.219cm" svg:y="10.252cm"><draw:text-box><text:p text:style-name="P91"><text:span text:style-name="T107">Αντίκτυπος των ψηφιακών τεχνολογιών στην κοινωνία</text:span></text:p></draw:text-box></draw:frame><draw:frame draw:style-name="gr135" draw:text-style-name="P120" svg:width="0.585cm" svg:height="0.294cm" svg:x="7.571cm" svg:y="10.681cm"><draw:text-box><text:p text:style-name="P91"><text:span text:style-name="T107">Άλλα</text:span></text:p></draw:text-box></draw:frame><draw:frame draw:style-name="gr136" draw:text-style-name="P120" svg:width="0.615cm" svg:height="0.294cm" svg:x="7.615cm" svg:y="11.107cm"><draw:text-box><text:p text:style-name="P91"><text:span text:style-name="T107">Καμία</text:span></text:p></draw:text-box></draw:frame><draw:frame draw:style-name="gr137" draw:text-style-name="P120" svg:width="1.248cm" svg:height="0.294cm" svg:x="7.004cm" svg:y="11.534cm"><draw:text-box><text:p text:style-name="P91"><text:span text:style-name="T107">Δεν γνωρίζω</text:span></text:p></draw:text-box></draw:frame><draw:frame draw:style-name="gr138" draw:text-style-name="P111" svg:width="12.828cm" svg:height="0.652cm" svg:x="2.263cm" svg:y="5.029cm"><draw:text-box><text:p text:style-name="P91"><text:span text:style-name="T108">Ε1 </text:span><text:span text:style-name="T109">Ποιο από τα παρακάτω πιστεύετε ότι είναι οι τρέχουσες κύριες προκλήσεις που αντιμετωπίζει η ΕΕ ? (Μπορείτε να επιλέξετε περισσότερες από μία απαντήσεις, το πολύ 3)</text:span></text:p></draw:text-box></draw:frame><draw:frame draw:style-name="gr139" draw:text-style-name="P115" svg:width="0.241cm" svg:height="0.479cm" svg:x="15.736cm" svg:y="6.02cm"><draw:text-box><text:p/></draw:text-box></draw:frame><draw:frame draw:style-name="gr123" draw:text-style-name="P120" svg:width="0.239cm" svg:height="0.479cm" svg:x="14.626cm" svg:y="6.465cm"><draw:text-box><text:p/></draw:text-box></draw:frame><draw:frame draw:style-name="gr123" draw:text-style-name="P120" svg:width="0.239cm" svg:height="0.479cm" svg:x="14.49cm" svg:y="6.879cm"><draw:text-box><text:p/></draw:text-box></draw:frame><draw:frame draw:style-name="gr123" draw:text-style-name="P120" svg:width="0.239cm" svg:height="0.479cm" svg:x="13.824cm" svg:y="7.306cm"><draw:text-box><text:p/></draw:text-box></draw:frame><draw:frame draw:style-name="gr123" draw:text-style-name="P120" svg:width="0.239cm" svg:height="0.479cm" svg:x="13.116cm" svg:y="7.737cm"><draw:text-box><text:p/></draw:text-box></draw:frame><draw:frame draw:style-name="gr123" draw:text-style-name="P120" svg:width="0.239cm" svg:height="0.479cm" svg:x="12.878cm" svg:y="8.176cm"><draw:text-box><text:p/></draw:text-box></draw:frame><draw:frame draw:style-name="gr123" draw:text-style-name="P120" svg:width="0.239cm" svg:height="0.479cm" svg:x="12.718cm" svg:y="8.59cm"><draw:text-box><text:p/></draw:text-box></draw:frame><draw:frame draw:style-name="gr139" draw:text-style-name="P115" svg:width="0.241cm" svg:height="0.479cm" svg:x="12.548cm" svg:y="9.042cm"><draw:text-box><text:p/></draw:text-box></draw:frame><draw:frame draw:style-name="gr123" draw:text-style-name="P120" svg:width="0.239cm" svg:height="0.479cm" svg:x="12.023cm" svg:y="9.458cm"><draw:text-box><text:p/></draw:text-box></draw:frame><draw:frame draw:style-name="gr123" draw:text-style-name="P120" svg:width="0.239cm" svg:height="0.479cm" svg:x="11.324cm" svg:y="9.911cm"><draw:text-box><text:p/></draw:text-box></draw:frame><draw:frame draw:style-name="gr123" draw:text-style-name="P120" svg:width="0.239cm" svg:height="0.479cm" svg:x="10.156cm" svg:y="10.338cm"><draw:text-box><text:p/></draw:text-box></draw:frame></draw:g><text:bookmark-start text:name="__RefHeading___Toc4078_3967327191"/>5.1 Οι αντιλήψεις των Ευρωπαίων για τις κύριες προκλήσεις της ΕΕ <text:bookmark-end text:name="__RefHeading___Toc4078_3967327191"/></text:h>
        <text:p text:style-name="P54">Το κόστος ζωής παραμένει η κύρια ανησυχία των Ευρωπαίων, ενώ τα γεωπολιτικά ζητήματα εξακολουθούν να κυριαρχούν στο δημόσιο θεματολόγιο </text:p>
        <text:p text:style-name="P23">Το κόστος ζωής παραμένει η πρόκληση που αναγνωρίζεται συχνότερα από τους Ευρωπαίους ως ένα από τα κύρια ζητήματα που αντιμετωπίζει επί του παρόντος η Ευρωπαϊκή Ένωση (39%). Ενώ οι οικονομικές ανησυχίες είναι έντονες, τώρα συνοδεύονται στενά από γεωπολιτικά ζητήματα και ζητήματα που σχετίζονται με την ασφάλεια. Περίπου το ένα τρίτο όσων απάντησαν αναφέρουν τον πόλεμο στην Ουκρανία (33 %) και την παράτυπη μετανάστευση (32 %). </text:p>
        <text:p text:style-name="P23">Μια δεύτερη ομάδα ανησυχιών συγκεντρώνεται μεταξύ του ενός<text:span text:style-name="T12"> πέμπτου</text:span> και του ενός τετάρτου των Ευρωπαίων. Η κλιματική αλλαγή και τα περιβαλλοντικά ζητήματα (28 %), η ασφάλεια και η άμυνα (24 %), το έγκλημα και η τρομοκρατία (23 %), η ανεπαρκής οικονομική ανάπτυξη (22 %) και οι συγκρούσεις στη Μέση Ανατολή (21 %) λαμβάνουν σχετικά παρόμοια επίπεδα στήριξης, γεγονός που υποδηλώνει ότι οι Ευρωπαίοι θεωρούν ότι η ΕΕ αντιμετωπίζει πολλαπλές ταυτόχρονες προκλήσεις αντί να κυριαρχείται από ένα μόνο ζήτημα. Οι κοινωνικές ανισότητες (18 %), η παραπληροφόρηση και η χειραγώγηση των πληροφοριών (14 %) και ο αντίκτυπος των ψηφιακών τεχνολογιών στην κοινωνία (8 %) αναφέρονται λιγότερο συχνά, αλλά εξακολουθούν να καταδεικνύουν ένα ευρύτερο σύνολο κοινωνικών και ενημερωτικών ανησυχιών. Αυτή η σχετικά ισορροπημένη κατανομή πέρα από τα κύρια ζητήματα καταδεικνύει την πολυπλοκότητα του πολιτικού περιβάλλοντος που αντιμετωπίζει σήμερα η Ευρωπαϊκή Ένωση. </text:p>
        <text:p text:style-name="P23">Από τη σύγκριση με το προηγούμενο έκτακτο Ευρωβαρόμετρο που διενεργήθηκε τον Σεπτέμβριο του 2025 προκύπτει αξιοσημείωτη εξέλιξη των ανησυχιών του κοινού. Το κόστος ζωής έχει γίνει πιο εμφανές (+10 μονάδες), ενώ οι ανησυχίες σχετικά με τον πόλεμο στην Ουκρανία έχουν μειωθεί σημαντικά (14 μονάδες). Η παράτυπη μετανάστευση μειώνεται επίσης ελαφρώς (-6 μονάδες), αν και εξακολουθεί να συγκαταλέγεται μεταξύ των τριών προκλήσεων που αναφέρονται συχνότερα. Η αντίληψη των εξελίξεων<text:span text:style-name="T3"> στη</text:span> Μέση Ανατολή (+3 μονάδες), οι κοινωνικές ανισότητες (+1 μονάδα) και ο αντίκτυπος των ψηφιακών τεχνολογιών (+1 μονάδα) έχουν αποκτήσει λίγο μεγαλύτερη προβολή.</text:p>
        <text:p text:style-name="P23"/>
        <text:p text:style-name="P54">Στις περισσότερες χώρες, το κόστος ζωής παραμένει κεντρικό ζήτημα, αλλά ανταγωνίζεται <text:soft-page-break/>άλλες προτεραιότητες ανάλογα με την οικονομική κατάσταση, τη γεωγραφική θέση και την έκθεση κάθε χώρας σε πιέσεις όσον αφορά την ασφάλεια ή τη μετανάστευση.</text:p>
        <text:p text:style-name="P23">Το κόστος ζωής είναι ιδιαίτερα σημαντικό στην Ιρλανδία (70 %), πολύ πάνω από τον μέσο όρο της ΕΕ, καθώς και στην Ελλάδα (57 %) και την Κροατία (52 %). Αναφέρεται επίσης από σχετικά υψηλά ποσοστά ερωτηθέντων στην Κύπρο (46%), τη Μάλτα (45%) και τη Ρουμανία (44%). Στις χώρες αυτές, η οικονομική πίεση φαίνεται να κυριαρχεί στην αντίληψη των πολιτών για τις προκλήσεις που αντιμετωπίζει επί του παρόντος η Ευρωπαϊκή Ένωση. </text:p>
        <text:p text:style-name="P23">Αντιθέτως, το κόστος ζωής αναφέρεται πολύ λιγότερο συχνά στη Λιθουανία (24 %), την Τσεχία (25 %) και την Πολωνία (28 %). Αυτό μπορεί να υποδηλώνει ότι οι οικονομικές ανησυχίες επισκιάζονται από άλλα ζητήματα, ιδίως από τον πόλεμο στην Ουκρανία και, γενικότερα, από ανησυχίες που σχετίζονται με την ασφάλεια. Ο πόλεμος στην Ουκρανία αναφέρεται συχνότερα στη Λιθουανία (54 %) και τη Λετονία (48 %), ακολουθούμενη από την Ουγγαρία (46 %), καθώς και τη Φινλανδία και την Τσεχία (και οι δύο 45 %). Πρόκειται για χώρες όπου η γεωγραφική εγγύτητα με τη Ρωσία ή τη Λευκορωσία, ή οι ισχυρότεροι ιστορικοί δεσμοί και οι δεσμοί ασφάλειας με τη σύγκρουση, πιθανώς καθιστούν τον πόλεμο πιο άμεσο. Σε αρκετές από αυτές τις χώρες, η εξέχουσα θέση του πολέμου στην Ουκρανία συμβαδίζει επίσης με μεγαλύτερη ανησυχία για την ασφάλεια και την άμυνα: αυτό ισχύει ιδίως για τη Λιθουανία (47%), τη Φινλανδία (38%) και την Πολωνία (37%). Ως εκ τούτου, τα αποτελέσματα υποδηλώνουν σαφή αντιστάθμιση στην ιεράρχηση των ανησυχιών: στα κράτη μέλη που είναι πιο άμεσα εκτεθειμένα στις γεωπολιτικές συνέπειες του πολέμου, τα ζητήματα ασφάλειας τείνουν να υπερισχύουν των οικονομικών ή περιβαλλοντικών ανησυχιών. </text:p>
        <text:p text:style-name="P23">Στα κράτη μέλη όπου ο πόλεμος στην Ουκρανία είναι λιγότερο σημαντικός, άλλες ανησυχίες τείνουν να κινούνται υψηλότερα στην ιεραρχία. Αυτό είναι ιδιαίτερα εμφανές σε περιοχές της Νότιας Ευρώπης. Στην Ελλάδα, μόνο το 18 % χαρακτηρίζει τον πόλεμο στην Ουκρανία ως μία από τις κύριες προκλήσεις της ΕΕ, ενώ το κόστος ζωής (57 %) και η παράτυπη μετανάστευση (45 %) αναφέρονται αμφότερα από πολύ μεγαλύτερα ποσοστά απαντησάντων. Η Ισπανία παρουσιάζει παρόμοιο μοτίβο: η ανησυχία για τον πόλεμο στην Ουκρανία παραμένει κάτω από τον μέσο όρο της ΕΕ (26 %), ενώ η παράτυπη μετανάστευση είναι η συχνότερα αναφερόμενη πρόκληση (46 %) και η κλιματική αλλαγή βρίσκεται επίσης σε σχετικά υψηλό επίπεδο (31 %). Τα παραδείγματα αυτά δείχνουν ότι οι εθνικές προτεραιότητες δεν αντικατοπτρίζουν απλώς ένα ενιαίο ευρωπαϊκό θεματολόγιο, αλλά μάλλον διαφορετικούς συνδυασμούς οικονομικών, γεωπολιτικών, περιβαλλοντικών και μεταναστευτικών ανησυχιών. </text:p>
        <text:p text:style-name="P23">Αυτή η αντίθεση είναι επίσης ορατή στη θέση που δίνεται στην κλιματική αλλαγή και τα περιβαλλοντικά ζητήματα. Το ζήτημα παραμένει σχετικά σημαντικό σε χώρες όπως η Δανία, η Γαλλία, το Λουξεμβούργο και η Ιταλία (35% έκαστη), καθώς και η Ισπανία (31%), και οι Κάτω Χώρες και η Σουηδία (και οι δύο 30%). Ωστόσο, πολύ λιγότερο συχνά αναφέρεται στη Λετονία (11 %) και τη Λιθουανία (14 %), όπου ο πόλεμος στην Ουκρανία είναι μεταξύ των κορυφαίων ανησυχιών, και στη Ρουμανία (16 %), όπου το κόστος ζωής και η παραπληροφόρηση ξεχωρίζουν σαφέστερα. Με άλλα λόγια, οι περιβαλλοντικές ανησυχίες παραμένουν μέρος της ευρωπαϊκής ατζέντας, αλλά εμφανίζονται λιγότερο κεντρικές σε χώρες όπου οι πολίτες δίνουν μεγαλύτερη προτεραιότητα στην ασφάλεια ή σε πιο άμεσες οικονομικές πιέσεις. </text:p>
        <text:p text:style-name="P23">Συνολικά, τα αποτελέσματα ανά χώρα δείχνουν ότι οι Ευρωπαίοι εντοπίζουν σε γενικές γραμμές το ίδιο σύνολο προκλήσεων, αλλά όχι με την ίδια σειρά. Η ΕΕ αντιμετωπίζει ένα κοινό σύνολο προκλήσεων, αλλά οι αντιλήψεις των πολιτών για τη σχετική σημασία τους εξακολουθούν να φιλτράρονται έντονα από τις εθνικές συνθήκες. </text:p>
        <text:p text:style-name="P23"/>
        <text:p text:style-name="P56"><draw:frame draw:style-name="fr2" draw:name="Cadre3" text:anchor-type="paragraph" svg:x="-0.21cm" svg:y="0.28cm" svg:width="17.815cm" draw:z-index="17"><draw:text-box fo:min-height="2.073cm"><table:table table:name="Tableau4" table:style-name="Tableau4"><table:table-column table:style-name="Tableau4.A"/><table:table-column table:style-name="Tableau4.B"/><table:table-column table:style-name="Tableau4.C"/><table:table-column table:style-name="Tableau4.D"/><table:table-column table:style-name="Tableau4.E"/><table:table-column table:style-name="Tableau4.F"/><table:table-column table:style-name="Tableau4.G"/><table:table-column table:style-name="Tableau4.E" table:number-columns-repeated="5"/><table:table-column table:style-name="Tableau4.M"/><table:table-column table:style-name="Tableau4.E" table:number-columns-repeated="4"/><table:table-column table:style-name="Tableau4.C"/><table:table-column table:style-name="Tableau4.S"/><table:table-column table:style-name="Tableau4.T"/><table:table-column table:style-name="Tableau4.U"/><table:table-column table:style-name="Tableau4.E" table:number-columns-repeated="3"/><table:table-column table:style-name="Tableau4.Y"/><table:table-column table:style-name="Tableau4.E" table:number-columns-repeated="3"/><table:table-column table:style-name="Tableau4.M"/><table:table-row table:style-name="Tableau4.1"><table:table-cell table:style-name="Tableau4.A1" table:number-columns-spanned="29" office:value-type="string"><text:p text:style-name="P83">Ε1 Ποια από τα ακόλουθα πιστεύετε ότι είναι οι τρέχουσες κύριες προκλήσεις που αντιμετωπίζει η ΕΕ; [Πολλαπλές απαντήσεις possibfe, μέγιστο 3] </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4.A1" office:value-type="string"><text:p text:style-name="P84"/></table:table-cell><table:table-cell table:style-name="Tableau4.A1" office:value-type="string"><text:p text:style-name="P83">ΕΕ των 27</text:p></table:table-cell><table:table-cell table:style-name="Tableau4.A1" office:value-type="string"><text:p text:style-name="P83">ΒΕ</text:p></table:table-cell><table:table-cell table:style-name="Tableau4.A1" office:value-type="string"><text:p text:style-name="P83">ΒΛ</text:p></table:table-cell><table:table-cell table:style-name="Tableau4.A1" office:value-type="string"><text:p text:style-name="P83">ΤΣ</text:p></table:table-cell><table:table-cell table:style-name="Tableau4.A1" office:value-type="string"><text:p text:style-name="P83">ΔΑ</text:p></table:table-cell><table:table-cell table:style-name="Tableau4.A1" office:value-type="string"><text:p text:style-name="P83">ΓΕ</text:p></table:table-cell><table:table-cell table:style-name="Tableau4.A1" office:value-type="string"><text:p text:style-name="P83">ΕΣ</text:p></table:table-cell><table:table-cell table:style-name="Tableau4.A1" office:value-type="string"><text:p text:style-name="P83">ΙΡ</text:p></table:table-cell><table:table-cell table:style-name="Tableau4.A1" office:value-type="string"><text:p text:style-name="P83">ΕΛ</text:p></table:table-cell><table:table-cell table:style-name="Tableau4.A1" office:value-type="string"><text:p text:style-name="P83">ΙΣ</text:p></table:table-cell><table:table-cell table:style-name="Tableau4.A1" office:value-type="string"><text:p text:style-name="P83">ΓΑ</text:p></table:table-cell><table:table-cell table:style-name="Tableau4.A1" office:value-type="string"><text:p text:style-name="P83">ΥΕ</text:p></table:table-cell><table:table-cell table:style-name="Tableau4.A1" office:value-type="string"><text:p text:style-name="P83">ΙΤ</text:p></table:table-cell><table:table-cell table:style-name="Tableau4.A1" office:value-type="string"><text:p text:style-name="P83">ΚΥ</text:p></table:table-cell><table:table-cell table:style-name="Tableau4.A1" office:value-type="string"><text:p text:style-name="P83">ΛΕ</text:p></table:table-cell><table:table-cell table:style-name="Tableau4.A1" office:value-type="string"><text:p text:style-name="P83">ΛΙ</text:p></table:table-cell><table:table-cell table:style-name="Tableau4.A1" office:value-type="string"><text:p text:style-name="P83">ΛΞ</text:p></table:table-cell><table:table-cell table:style-name="Tableau4.A1" office:value-type="string"><text:p text:style-name="P83">ΟΥ</text:p></table:table-cell><table:table-cell table:style-name="Tableau4.A1" office:value-type="string"><text:p text:style-name="P83">ΜΑ</text:p></table:table-cell><table:table-cell table:style-name="Tableau4.A1" office:value-type="string"><text:p text:style-name="P83">ΚΧ</text:p></table:table-cell><table:table-cell table:style-name="Tableau4.A1" office:value-type="string"><text:p text:style-name="P83">ΑΥ</text:p></table:table-cell><table:table-cell table:style-name="Tableau4.A1" office:value-type="string"><text:p text:style-name="P83">ΠΛ</text:p></table:table-cell><table:table-cell table:style-name="Tableau4.A1" office:value-type="string"><text:p text:style-name="P83">ΠΡ</text:p></table:table-cell><table:table-cell table:style-name="Tableau4.A1" office:value-type="string"><text:p text:style-name="P83">ΡΜ</text:p></table:table-cell><table:table-cell table:style-name="Tableau4.A1" office:value-type="string"><text:p text:style-name="P83">ΣΝ</text:p></table:table-cell><table:table-cell table:style-name="Tableau4.A1" office:value-type="string"><text:p text:style-name="P83">ΣΚ</text:p></table:table-cell><table:table-cell table:style-name="Tableau4.A1" office:value-type="string"><text:p text:style-name="P83">ΦΙ</text:p></table:table-cell><table:table-cell table:style-name="Tableau4.A1" office:value-type="string"><text:p text:style-name="P83">ΣΔ</text:p></table:table-cell></table:table-row><table:table-row><table:table-cell table:style-name="Tableau4.A1" office:value-type="string"><text:p text:style-name="P83">Το κόστος ζωής</text:p></table:table-cell><table:table-cell table:style-name="Tableau4.B3" office:value-type="float" office:value="39"><text:p text:style-name="P85">39</text:p></table:table-cell><table:table-cell table:style-name="Tableau4.B3" office:value-type="float" office:value="43"><text:p text:style-name="P85">43</text:p></table:table-cell><table:table-cell table:style-name="Tableau4.B3" office:value-type="float" office:value="41"><text:p text:style-name="P85">41</text:p></table:table-cell><table:table-cell table:style-name="Tableau4.B3" office:value-type="float" office:value="25"><text:p text:style-name="P85">25</text:p></table:table-cell><table:table-cell table:style-name="Tableau4.B3" office:value-type="float" office:value="32"><text:p text:style-name="P85">32</text:p></table:table-cell><table:table-cell table:style-name="Tableau4.B3" office:value-type="float" office:value="35"><text:p text:style-name="P85">35</text:p></table:table-cell><table:table-cell table:style-name="Tableau4.B3" office:value-type="float" office:value="46"><text:p text:style-name="P85">46</text:p></table:table-cell><table:table-cell table:style-name="Tableau4.B3" office:value-type="float" office:value="70"><text:p text:style-name="P85">70</text:p></table:table-cell><table:table-cell table:style-name="Tableau4.B3" office:value-type="float" office:value="57"><text:p text:style-name="P85">57</text:p></table:table-cell><table:table-cell table:style-name="Tableau4.B3" office:value-type="float" office:value="42"><text:p text:style-name="P85">42</text:p></table:table-cell><table:table-cell table:style-name="Tableau4.B3" office:value-type="float" office:value="40"><text:p text:style-name="P85">40</text:p></table:table-cell><table:table-cell table:style-name="Tableau4.B3" office:value-type="float" office:value="52"><text:p text:style-name="P85">52</text:p></table:table-cell><table:table-cell table:style-name="Tableau4.B3" office:value-type="float" office:value="43"><text:p text:style-name="P85">43</text:p></table:table-cell><table:table-cell table:style-name="Tableau4.B3" office:value-type="float" office:value="46"><text:p text:style-name="P85">46</text:p></table:table-cell><table:table-cell table:style-name="Tableau4.B3" office:value-type="float" office:value="41"><text:p text:style-name="P85">41</text:p></table:table-cell><table:table-cell table:style-name="Tableau4.B3" office:value-type="float" office:value="24"><text:p text:style-name="P85">24</text:p></table:table-cell><table:table-cell table:style-name="Tableau4.B3" office:value-type="float" office:value="41"><text:p text:style-name="P85">41</text:p></table:table-cell><table:table-cell table:style-name="Tableau4.B3" office:value-type="float" office:value="35"><text:p text:style-name="P85">35</text:p></table:table-cell><table:table-cell table:style-name="Tableau4.B3" office:value-type="float" office:value="45"><text:p text:style-name="P85">45</text:p></table:table-cell><table:table-cell table:style-name="Tableau4.B3" office:value-type="float" office:value="36"><text:p text:style-name="P85">36</text:p></table:table-cell><table:table-cell table:style-name="Tableau4.B3" office:value-type="float" office:value="43"><text:p text:style-name="P85">43</text:p></table:table-cell><table:table-cell table:style-name="Tableau4.B3" office:value-type="float" office:value="28"><text:p text:style-name="P85">28</text:p></table:table-cell><table:table-cell table:style-name="Tableau4.B3" office:value-type="float" office:value="41"><text:p text:style-name="P85">41</text:p></table:table-cell><table:table-cell table:style-name="Tableau4.B3" office:value-type="float" office:value="44"><text:p text:style-name="P85">44</text:p></table:table-cell><table:table-cell table:style-name="Tableau4.B3" office:value-type="float" office:value="43"><text:p text:style-name="P85">43</text:p></table:table-cell><table:table-cell table:style-name="Tableau4.B3" office:value-type="float" office:value="36"><text:p text:style-name="P85">36</text:p></table:table-cell><table:table-cell table:style-name="Tableau4.B3" office:value-type="float" office:value="37"><text:p text:style-name="P85">37</text:p></table:table-cell><table:table-cell table:style-name="Tableau4.B3" office:value-type="float" office:value="30"><text:p text:style-name="P85">30</text:p></table:table-cell></table:table-row><table:table-row><table:table-cell table:style-name="Tableau4.A1" office:value-type="string"><text:p text:style-name="P83">Ο πόλεμος στην Ουκρανία</text:p></table:table-cell><table:table-cell table:style-name="Tableau4.B3" office:value-type="float" office:value="33"><text:p text:style-name="P85">33</text:p></table:table-cell><table:table-cell table:style-name="Tableau4.B3" office:value-type="float" office:value="30"><text:p text:style-name="P85">30</text:p></table:table-cell><table:table-cell table:style-name="Tableau4.B3" office:value-type="float" office:value="37"><text:p text:style-name="P85">37</text:p></table:table-cell><table:table-cell table:style-name="Tableau4.B3" office:value-type="float" office:value="45"><text:p text:style-name="P85">45</text:p></table:table-cell><table:table-cell table:style-name="Tableau4.B3" office:value-type="float" office:value="44"><text:p text:style-name="P85">44</text:p></table:table-cell><table:table-cell table:style-name="Tableau4.B3" office:value-type="float" office:value="35"><text:p text:style-name="P85">35</text:p></table:table-cell><table:table-cell table:style-name="Tableau4.B3" office:value-type="float" office:value="41"><text:p text:style-name="P85">41</text:p></table:table-cell><table:table-cell table:style-name="Tableau4.B3" office:value-type="float" office:value="27"><text:p text:style-name="P85">27</text:p></table:table-cell><table:table-cell table:style-name="Tableau4.B3" office:value-type="float" office:value="18"><text:p text:style-name="P85">18</text:p></table:table-cell><table:table-cell table:style-name="Tableau4.B3" office:value-type="float" office:value="26"><text:p text:style-name="P85">26</text:p></table:table-cell><table:table-cell table:style-name="Tableau4.B3" office:value-type="float" office:value="30"><text:p text:style-name="P85">30</text:p></table:table-cell><table:table-cell table:style-name="Tableau4.B3" office:value-type="float" office:value="33"><text:p text:style-name="P85">33</text:p></table:table-cell><table:table-cell table:style-name="Tableau4.B3" office:value-type="float" office:value="28"><text:p text:style-name="P85">28</text:p></table:table-cell><table:table-cell table:style-name="Tableau4.B3" office:value-type="float" office:value="24"><text:p text:style-name="P85">24</text:p></table:table-cell><table:table-cell table:style-name="Tableau4.B3" office:value-type="float" office:value="48"><text:p text:style-name="P85">48</text:p></table:table-cell><table:table-cell table:style-name="Tableau4.B3" office:value-type="float" office:value="54"><text:p text:style-name="P85">54</text:p></table:table-cell><table:table-cell table:style-name="Tableau4.B3" office:value-type="float" office:value="22"><text:p text:style-name="P85">22</text:p></table:table-cell><table:table-cell table:style-name="Tableau4.B3" office:value-type="float" office:value="46"><text:p text:style-name="P85">46</text:p></table:table-cell><table:table-cell table:style-name="Tableau4.B3" office:value-type="float" office:value="32"><text:p text:style-name="P85">32</text:p></table:table-cell><table:table-cell table:style-name="Tableau4.B3" office:value-type="float" office:value="37"><text:p text:style-name="P85">37</text:p></table:table-cell><table:table-cell table:style-name="Tableau4.B3" office:value-type="float" office:value="27"><text:p text:style-name="P85">27</text:p></table:table-cell><table:table-cell table:style-name="Tableau4.B3" office:value-type="float" office:value="40"><text:p text:style-name="P85">40</text:p></table:table-cell><table:table-cell table:style-name="Tableau4.B3" office:value-type="float" office:value="35"><text:p text:style-name="P85">35</text:p></table:table-cell><table:table-cell table:style-name="Tableau4.B3" office:value-type="float" office:value="41"><text:p text:style-name="P85">41</text:p></table:table-cell><table:table-cell table:style-name="Tableau4.B3" office:value-type="float" office:value="30"><text:p text:style-name="P85">30</text:p></table:table-cell><table:table-cell table:style-name="Tableau4.B3" office:value-type="float" office:value="37"><text:p text:style-name="P85">37</text:p></table:table-cell><table:table-cell table:style-name="Tableau4.B3" office:value-type="float" office:value="45"><text:p text:style-name="P85">45</text:p></table:table-cell><table:table-cell table:style-name="Tableau4.B3" office:value-type="float" office:value="38"><text:p text:style-name="P85">38</text:p></table:table-cell></table:table-row><table:table-row><table:table-cell table:style-name="Tableau4.A1" office:value-type="string"><text:p text:style-name="P83">Παράτυπη μετανάστευση</text:p></table:table-cell><table:table-cell table:style-name="Tableau4.B3" office:value-type="float" office:value="32"><text:p text:style-name="P85">32</text:p></table:table-cell><table:table-cell table:style-name="Tableau4.B3" office:value-type="float" office:value="23"><text:p text:style-name="P85">23</text:p></table:table-cell><table:table-cell table:style-name="Tableau4.B3" office:value-type="float" office:value="25"><text:p text:style-name="P85">25</text:p></table:table-cell><table:table-cell table:style-name="Tableau4.B3" office:value-type="float" office:value="40"><text:p text:style-name="P85">40</text:p></table:table-cell><table:table-cell table:style-name="Tableau4.B3" office:value-type="float" office:value="26"><text:p text:style-name="P85">26</text:p></table:table-cell><table:table-cell table:style-name="Tableau4.B3" office:value-type="float" office:value="28"><text:p text:style-name="P85">28</text:p></table:table-cell><table:table-cell table:style-name="Tableau4.B3" office:value-type="float" office:value="25"><text:p text:style-name="P85">25</text:p></table:table-cell><table:table-cell table:style-name="Tableau4.B3" office:value-type="float" office:value="36"><text:p text:style-name="P85">36</text:p></table:table-cell><table:table-cell table:style-name="Tableau4.B3" office:value-type="float" office:value="45"><text:p text:style-name="P85">45</text:p></table:table-cell><table:table-cell table:style-name="Tableau4.B3" office:value-type="float" office:value="46"><text:p text:style-name="P85">46</text:p></table:table-cell><table:table-cell table:style-name="Tableau4.B3" office:value-type="float" office:value="31"><text:p text:style-name="P85">31</text:p></table:table-cell><table:table-cell table:style-name="Tableau4.B3" office:value-type="float" office:value="34"><text:p text:style-name="P85">34</text:p></table:table-cell><table:table-cell table:style-name="Tableau4.B3" office:value-type="float" office:value="34"><text:p text:style-name="P85">34</text:p></table:table-cell><table:table-cell table:style-name="Tableau4.B3" office:value-type="float" office:value="41"><text:p text:style-name="P85">41</text:p></table:table-cell><table:table-cell table:style-name="Tableau4.B3" office:value-type="float" office:value="30"><text:p text:style-name="P85">30</text:p></table:table-cell><table:table-cell table:style-name="Tableau4.B3" office:value-type="float" office:value="31"><text:p text:style-name="P85">31</text:p></table:table-cell><table:table-cell table:style-name="Tableau4.B3" office:value-type="float" office:value="25"><text:p text:style-name="P85">25</text:p></table:table-cell><table:table-cell table:style-name="Tableau4.B3" office:value-type="float" office:value="26"><text:p text:style-name="P85">26</text:p></table:table-cell><table:table-cell table:style-name="Tableau4.B3" office:value-type="float" office:value="35"><text:p text:style-name="P85">35</text:p></table:table-cell><table:table-cell table:style-name="Tableau4.B3" office:value-type="float" office:value="33"><text:p text:style-name="P85">33</text:p></table:table-cell><table:table-cell table:style-name="Tableau4.B3" office:value-type="float" office:value="29"><text:p text:style-name="P85">29</text:p></table:table-cell><table:table-cell table:style-name="Tableau4.B3" office:value-type="float" office:value="34"><text:p text:style-name="P85">34</text:p></table:table-cell><table:table-cell table:style-name="Tableau4.B3" office:value-type="float" office:value="37"><text:p text:style-name="P85">37</text:p></table:table-cell><table:table-cell table:style-name="Tableau4.B3" office:value-type="float" office:value="15"><text:p text:style-name="P85">15</text:p></table:table-cell><table:table-cell table:style-name="Tableau4.B3" office:value-type="float" office:value="39"><text:p text:style-name="P85">39</text:p></table:table-cell><table:table-cell table:style-name="Tableau4.B3" office:value-type="float" office:value="32"><text:p text:style-name="P85">32</text:p></table:table-cell><table:table-cell table:style-name="Tableau4.B3" office:value-type="float" office:value="16"><text:p text:style-name="P85">16</text:p></table:table-cell><table:table-cell table:style-name="Tableau4.B3" office:value-type="float" office:value="22"><text:p text:style-name="P85">22</text:p></table:table-cell></table:table-row><table:table-row><table:table-cell table:style-name="Tableau4.A1" office:value-type="string"><text:p text:style-name="P83">Κλιματική αλλαγή και περιβαλλοντικά ζητήματα</text:p></table:table-cell><table:table-cell table:style-name="Tableau4.B3" office:value-type="float" office:value="28"><text:p text:style-name="P85">28</text:p></table:table-cell><table:table-cell table:style-name="Tableau4.B3" office:value-type="float" office:value="27"><text:p text:style-name="P85">27</text:p></table:table-cell><table:table-cell table:style-name="Tableau4.B3" office:value-type="float" office:value="18"><text:p text:style-name="P85">18</text:p></table:table-cell><table:table-cell table:style-name="Tableau4.B3" office:value-type="float" office:value="21"><text:p text:style-name="P85">21</text:p></table:table-cell><table:table-cell table:style-name="Tableau4.B3" office:value-type="float" office:value="35"><text:p text:style-name="P85">35</text:p></table:table-cell><table:table-cell table:style-name="Tableau4.B3" office:value-type="float" office:value="25"><text:p text:style-name="P85">25</text:p></table:table-cell><table:table-cell table:style-name="Tableau4.B3" office:value-type="float" office:value="21"><text:p text:style-name="P85">21</text:p></table:table-cell><table:table-cell table:style-name="Tableau4.B3" office:value-type="float" office:value="31"><text:p text:style-name="P85">31</text:p></table:table-cell><table:table-cell table:style-name="Tableau4.B3" office:value-type="float" office:value="22"><text:p text:style-name="P85">22</text:p></table:table-cell><table:table-cell table:style-name="Tableau4.B3" office:value-type="float" office:value="31"><text:p text:style-name="P85">31</text:p></table:table-cell><table:table-cell table:style-name="Tableau4.B3" office:value-type="float" office:value="35"><text:p text:style-name="P85">35</text:p></table:table-cell><table:table-cell table:style-name="Tableau4.B3" office:value-type="float" office:value="23"><text:p text:style-name="P85">23</text:p></table:table-cell><table:table-cell table:style-name="Tableau4.B3" office:value-type="float" office:value="35"><text:p text:style-name="P85">35</text:p></table:table-cell><table:table-cell table:style-name="Tableau4.B3" office:value-type="float" office:value="22"><text:p text:style-name="P85">22</text:p></table:table-cell><table:table-cell table:style-name="Tableau4.B3" office:value-type="float" office:value="11"><text:p text:style-name="P85">11</text:p></table:table-cell><table:table-cell table:style-name="Tableau4.B3" office:value-type="float" office:value="14"><text:p text:style-name="P85">14</text:p></table:table-cell><table:table-cell table:style-name="Tableau4.B3" office:value-type="float" office:value="35"><text:p text:style-name="P85">35</text:p></table:table-cell><table:table-cell table:style-name="Tableau4.B3" office:value-type="float" office:value="31"><text:p text:style-name="P85">31</text:p></table:table-cell><table:table-cell table:style-name="Tableau4.B3" office:value-type="float" office:value="22"><text:p text:style-name="P85">22</text:p></table:table-cell><table:table-cell table:style-name="Tableau4.B3" office:value-type="float" office:value="30"><text:p text:style-name="P85">30</text:p></table:table-cell><table:table-cell table:style-name="Tableau4.B3" office:value-type="float" office:value="29"><text:p text:style-name="P85">29</text:p></table:table-cell><table:table-cell table:style-name="Tableau4.B3" office:value-type="float" office:value="20"><text:p text:style-name="P85">20</text:p></table:table-cell><table:table-cell table:style-name="Tableau4.B3" office:value-type="float" office:value="29"><text:p text:style-name="P85">29</text:p></table:table-cell><table:table-cell table:style-name="Tableau4.B3" office:value-type="float" office:value="16"><text:p text:style-name="P85">16</text:p></table:table-cell><table:table-cell table:style-name="Tableau4.B3" office:value-type="float" office:value="25"><text:p text:style-name="P85">25</text:p></table:table-cell><table:table-cell table:style-name="Tableau4.B3" office:value-type="float" office:value="19"><text:p text:style-name="P85">19</text:p></table:table-cell><table:table-cell table:style-name="Tableau4.B3" office:value-type="float" office:value="25"><text:p text:style-name="P85">25</text:p></table:table-cell><table:table-cell table:style-name="Tableau4.B3" office:value-type="float" office:value="30"><text:p text:style-name="P85">30</text:p></table:table-cell></table:table-row><table:table-row><table:table-cell table:style-name="Tableau4.A1" office:value-type="string"><text:p text:style-name="P83">Θέματα ασφάλειας και άμυνας</text:p></table:table-cell><table:table-cell table:style-name="Tableau4.B3" office:value-type="float" office:value="24"><text:p text:style-name="P85">24</text:p></table:table-cell><table:table-cell table:style-name="Tableau4.B3" office:value-type="float" office:value="23"><text:p text:style-name="P85">23</text:p></table:table-cell><table:table-cell table:style-name="Tableau4.B3" office:value-type="float" office:value="18"><text:p text:style-name="P85">18</text:p></table:table-cell><table:table-cell table:style-name="Tableau4.B3" office:value-type="float" office:value="22"><text:p text:style-name="P85">22</text:p></table:table-cell><table:table-cell table:style-name="Tableau4.B3" office:value-type="float" office:value="31"><text:p text:style-name="P85">31</text:p></table:table-cell><table:table-cell table:style-name="Tableau4.B3" office:value-type="float" office:value="24"><text:p text:style-name="P85">24</text:p></table:table-cell><table:table-cell table:style-name="Tableau4.B3" office:value-type="float" office:value="33"><text:p text:style-name="P85">33</text:p></table:table-cell><table:table-cell table:style-name="Tableau4.B3" office:value-type="float" office:value="15"><text:p text:style-name="P85">15</text:p></table:table-cell><table:table-cell table:style-name="Tableau4.B3" office:value-type="float" office:value="20"><text:p text:style-name="P85">20</text:p></table:table-cell><table:table-cell table:style-name="Tableau4.B3" office:value-type="float" office:value="19"><text:p text:style-name="P85">19</text:p></table:table-cell><table:table-cell table:style-name="Tableau4.B3" office:value-type="float" office:value="23"><text:p text:style-name="P85">23</text:p></table:table-cell><table:table-cell table:style-name="Tableau4.B3" office:value-type="float" office:value="26"><text:p text:style-name="P85">26</text:p></table:table-cell><table:table-cell table:style-name="Tableau4.B3" office:value-type="float" office:value="21"><text:p text:style-name="P85">21</text:p></table:table-cell><table:table-cell table:style-name="Tableau4.B3" office:value-type="float" office:value="31"><text:p text:style-name="P85">31</text:p></table:table-cell><table:table-cell table:style-name="Tableau4.B3" office:value-type="float" office:value="31"><text:p text:style-name="P85">31</text:p></table:table-cell><table:table-cell table:style-name="Tableau4.B3" office:value-type="float" office:value="47"><text:p text:style-name="P85">47</text:p></table:table-cell><table:table-cell table:style-name="Tableau4.B3" office:value-type="float" office:value="32"><text:p text:style-name="P85">32</text:p></table:table-cell><table:table-cell table:style-name="Tableau4.B3" office:value-type="float" office:value="19"><text:p text:style-name="P85">19</text:p></table:table-cell><table:table-cell table:style-name="Tableau4.B3" office:value-type="float" office:value="28"><text:p text:style-name="P85">28</text:p></table:table-cell><table:table-cell table:style-name="Tableau4.B3" office:value-type="float" office:value="26"><text:p text:style-name="P85">26</text:p></table:table-cell><table:table-cell table:style-name="Tableau4.B3" office:value-type="float" office:value="18"><text:p text:style-name="P85">18</text:p></table:table-cell><table:table-cell table:style-name="Tableau4.B3" office:value-type="float" office:value="37"><text:p text:style-name="P85">37</text:p></table:table-cell><table:table-cell table:style-name="Tableau4.B3" office:value-type="float" office:value="24"><text:p text:style-name="P85">24</text:p></table:table-cell><table:table-cell table:style-name="Tableau4.B3" office:value-type="float" office:value="27"><text:p text:style-name="P85">27</text:p></table:table-cell><table:table-cell table:style-name="Tableau4.B3" office:value-type="float" office:value="21"><text:p text:style-name="P85">21</text:p></table:table-cell><table:table-cell table:style-name="Tableau4.B3" office:value-type="float" office:value="23"><text:p text:style-name="P85">23</text:p></table:table-cell><table:table-cell table:style-name="Tableau4.B3" office:value-type="float" office:value="38"><text:p text:style-name="P85">38</text:p></table:table-cell><table:table-cell table:style-name="Tableau4.B3" office:value-type="float" office:value="30"><text:p text:style-name="P85">30</text:p></table:table-cell></table:table-row><table:table-row><table:table-cell table:style-name="Tableau4.A1" office:value-type="string"><text:p text:style-name="P83">Έγκλημα και τρομοκρατία</text:p></table:table-cell><table:table-cell table:style-name="Tableau4.B3" office:value-type="float" office:value="23"><text:p text:style-name="P85">23</text:p></table:table-cell><table:table-cell table:style-name="Tableau4.B3" office:value-type="float" office:value="21"><text:p text:style-name="P85">21</text:p></table:table-cell><table:table-cell table:style-name="Tableau4.B3" office:value-type="float" office:value="23"><text:p text:style-name="P85">23</text:p></table:table-cell><table:table-cell table:style-name="Tableau4.B3" office:value-type="float" office:value="22"><text:p text:style-name="P85">22</text:p></table:table-cell><table:table-cell table:style-name="Tableau4.B3" office:value-type="float" office:value="20"><text:p text:style-name="P85">20</text:p></table:table-cell><table:table-cell table:style-name="Tableau4.B3" office:value-type="float" office:value="25"><text:p text:style-name="P85">25</text:p></table:table-cell><table:table-cell table:style-name="Tableau4.B3" office:value-type="float" office:value="18"><text:p text:style-name="P85">18</text:p></table:table-cell><table:table-cell table:style-name="Tableau4.B3" office:value-type="float" office:value="23"><text:p text:style-name="P85">23</text:p></table:table-cell><table:table-cell table:style-name="Tableau4.B3" office:value-type="float" office:value="21"><text:p text:style-name="P85">21</text:p></table:table-cell><table:table-cell table:style-name="Tableau4.B3" office:value-type="float" office:value="25"><text:p text:style-name="P85">25</text:p></table:table-cell><table:table-cell table:style-name="Tableau4.B3" office:value-type="float" office:value="26"><text:p text:style-name="P85">26</text:p></table:table-cell><table:table-cell table:style-name="Tableau4.B3" office:value-type="float" office:value="23"><text:p text:style-name="P85">23</text:p></table:table-cell><table:table-cell table:style-name="Tableau4.B3" office:value-type="float" office:value="22"><text:p text:style-name="P85">22</text:p></table:table-cell><table:table-cell table:style-name="Tableau4.B3" office:value-type="float" office:value="20"><text:p text:style-name="P85">20</text:p></table:table-cell><table:table-cell table:style-name="Tableau4.B3" office:value-type="float" office:value="11"><text:p text:style-name="P85">11</text:p></table:table-cell><table:table-cell table:style-name="Tableau4.B3" office:value-type="float" office:value="10"><text:p text:style-name="P85">10</text:p></table:table-cell><table:table-cell table:style-name="Tableau4.B3" office:value-type="float" office:value="23"><text:p text:style-name="P85">23</text:p></table:table-cell><table:table-cell table:style-name="Tableau4.B3" office:value-type="float" office:value="24"><text:p text:style-name="P85">24</text:p></table:table-cell><table:table-cell table:style-name="Tableau4.B3" office:value-type="float" office:value="18"><text:p text:style-name="P85">18</text:p></table:table-cell><table:table-cell table:style-name="Tableau4.B3" office:value-type="float" office:value="22"><text:p text:style-name="P85">22</text:p></table:table-cell><table:table-cell table:style-name="Tableau4.B3" office:value-type="float" office:value="24"><text:p text:style-name="P85">24</text:p></table:table-cell><table:table-cell table:style-name="Tableau4.B3" office:value-type="float" office:value="21"><text:p text:style-name="P85">21</text:p></table:table-cell><table:table-cell table:style-name="Tableau4.B3" office:value-type="float" office:value="18"><text:p text:style-name="P85">18</text:p></table:table-cell><table:table-cell table:style-name="Tableau4.B3" office:value-type="float" office:value="13"><text:p text:style-name="P85">13</text:p></table:table-cell><table:table-cell table:style-name="Tableau4.B3" office:value-type="float" office:value="18"><text:p text:style-name="P85">18</text:p></table:table-cell><table:table-cell table:style-name="Tableau4.B3" office:value-type="float" office:value="18"><text:p text:style-name="P85">18</text:p></table:table-cell><table:table-cell table:style-name="Tableau4.B3" office:value-type="float" office:value="24"><text:p text:style-name="P85">24</text:p></table:table-cell><table:table-cell table:style-name="Tableau4.B3" office:value-type="float" office:value="40"><text:p text:style-name="P85">40</text:p></table:table-cell></table:table-row><table:table-row><table:table-cell table:style-name="Tableau4.A1" office:value-type="string"><text:p text:style-name="P83">Ανεπαρκής οικονομική ανάπτυξη</text:p></table:table-cell><table:table-cell table:style-name="Tableau4.B3" office:value-type="float" office:value="22"><text:p text:style-name="P85">22</text:p></table:table-cell><table:table-cell table:style-name="Tableau4.B3" office:value-type="float" office:value="25"><text:p text:style-name="P85">25</text:p></table:table-cell><table:table-cell table:style-name="Tableau4.B3" office:value-type="float" office:value="25"><text:p text:style-name="P85">25</text:p></table:table-cell><table:table-cell table:style-name="Tableau4.B3" office:value-type="float" office:value="20"><text:p text:style-name="P85">20</text:p></table:table-cell><table:table-cell table:style-name="Tableau4.B3" office:value-type="float" office:value="11"><text:p text:style-name="P85">11</text:p></table:table-cell><table:table-cell table:style-name="Tableau4.B3" office:value-type="float" office:value="24"><text:p text:style-name="P85">24</text:p></table:table-cell><table:table-cell table:style-name="Tableau4.B3" office:value-type="float" office:value="26"><text:p text:style-name="P85">26</text:p></table:table-cell><table:table-cell table:style-name="Tableau4.B3" office:value-type="float" office:value="10"><text:p text:style-name="P85">10</text:p></table:table-cell><table:table-cell table:style-name="Tableau4.B3" office:value-type="float" office:value="32"><text:p text:style-name="P85">32</text:p></table:table-cell><table:table-cell table:style-name="Tableau4.B3" office:value-type="float" office:value="17"><text:p text:style-name="P85">17</text:p></table:table-cell><table:table-cell table:style-name="Tableau4.B3" office:value-type="float" office:value="20"><text:p text:style-name="P85">20</text:p></table:table-cell><table:table-cell table:style-name="Tableau4.B3" office:value-type="float" office:value="26"><text:p text:style-name="P85">26</text:p></table:table-cell><table:table-cell table:style-name="Tableau4.B3" office:value-type="float" office:value="29"><text:p text:style-name="P85">29</text:p></table:table-cell><table:table-cell table:style-name="Tableau4.B3" office:value-type="float" office:value="21"><text:p text:style-name="P85">21</text:p></table:table-cell><table:table-cell table:style-name="Tableau4.B3" office:value-type="float" office:value="26"><text:p text:style-name="P85">26</text:p></table:table-cell><table:table-cell table:style-name="Tableau4.B3" office:value-type="float" office:value="16"><text:p text:style-name="P85">16</text:p></table:table-cell><table:table-cell table:style-name="Tableau4.B3" office:value-type="float" office:value="17"><text:p text:style-name="P85">17</text:p></table:table-cell><table:table-cell table:style-name="Tableau4.B3" office:value-type="float" office:value="26"><text:p text:style-name="P85">26</text:p></table:table-cell><table:table-cell table:style-name="Tableau4.B3" office:value-type="float" office:value="25"><text:p text:style-name="P85">25</text:p></table:table-cell><table:table-cell table:style-name="Tableau4.B3" office:value-type="float" office:value="11"><text:p text:style-name="P85">11</text:p></table:table-cell><table:table-cell table:style-name="Tableau4.B3" office:value-type="float" office:value="23"><text:p text:style-name="P85">23</text:p></table:table-cell><table:table-cell table:style-name="Tableau4.B3" office:value-type="float" office:value="13"><text:p text:style-name="P85">13</text:p></table:table-cell><table:table-cell table:style-name="Tableau4.B3" office:value-type="float" office:value="22"><text:p text:style-name="P85">22</text:p></table:table-cell><table:table-cell table:style-name="Tableau4.B3" office:value-type="float" office:value="26"><text:p text:style-name="P85">26</text:p></table:table-cell><table:table-cell table:style-name="Tableau4.B3" office:value-type="float" office:value="24"><text:p text:style-name="P85">24</text:p></table:table-cell><table:table-cell table:style-name="Tableau4.B3" office:value-type="float" office:value="28"><text:p text:style-name="P85">28</text:p></table:table-cell><table:table-cell table:style-name="Tableau4.B3" office:value-type="float" office:value="23"><text:p text:style-name="P85">23</text:p></table:table-cell><table:table-cell table:style-name="Tableau4.B3" office:value-type="float" office:value="16"><text:p text:style-name="P85">16</text:p></table:table-cell></table:table-row><table:table-row><table:table-cell table:style-name="Tableau4.A1" office:value-type="string"><text:p text:style-name="P83">Con<text:span text:style-name="T15"> fli</text:span> cts στη Μέση Ανατολή</text:p></table:table-cell><table:table-cell table:style-name="Tableau4.B3" office:value-type="float" office:value="21"><text:p text:style-name="P85">21</text:p></table:table-cell><table:table-cell table:style-name="Tableau4.B3" office:value-type="float" office:value="23"><text:p text:style-name="P85">23</text:p></table:table-cell><table:table-cell table:style-name="Tableau4.B3" office:value-type="float" office:value="25"><text:p text:style-name="P85">25</text:p></table:table-cell><table:table-cell table:style-name="Tableau4.B3" office:value-type="float" office:value="20"><text:p text:style-name="P85">20</text:p></table:table-cell><table:table-cell table:style-name="Tableau4.B3" office:value-type="float" office:value="29"><text:p text:style-name="P85">29</text:p></table:table-cell><table:table-cell table:style-name="Tableau4.B3" office:value-type="float" office:value="19"><text:p text:style-name="P85">19</text:p></table:table-cell><table:table-cell table:style-name="Tableau4.B3" office:value-type="float" office:value="14"><text:p text:style-name="P85">14</text:p></table:table-cell><table:table-cell table:style-name="Tableau4.B3" office:value-type="float" office:value="22"><text:p text:style-name="P85">22</text:p></table:table-cell><table:table-cell table:style-name="Tableau4.B3" office:value-type="float" office:value="21"><text:p text:style-name="P85">21</text:p></table:table-cell><table:table-cell table:style-name="Tableau4.B3" office:value-type="float" office:value="24"><text:p text:style-name="P85">24</text:p></table:table-cell><table:table-cell table:style-name="Tableau4.B3" office:value-type="float" office:value="22"><text:p text:style-name="P85">22</text:p></table:table-cell><table:table-cell table:style-name="Tableau4.B3" office:value-type="float" office:value="18"><text:p text:style-name="P85">18</text:p></table:table-cell><table:table-cell table:style-name="Tableau4.B3" office:value-type="float" office:value="24"><text:p text:style-name="P85">24</text:p></table:table-cell><table:table-cell table:style-name="Tableau4.B3" office:value-type="float" office:value="21"><text:p text:style-name="P85">21</text:p></table:table-cell><table:table-cell table:style-name="Tableau4.B3" office:value-type="float" office:value="16"><text:p text:style-name="P85">16</text:p></table:table-cell><table:table-cell table:style-name="Tableau4.B3" office:value-type="float" office:value="22"><text:p text:style-name="P85">22</text:p></table:table-cell><table:table-cell table:style-name="Tableau4.B3" office:value-type="float" office:value="17"><text:p text:style-name="P85">17</text:p></table:table-cell><table:table-cell table:style-name="Tableau4.B3" office:value-type="float" office:value="16"><text:p text:style-name="P85">16</text:p></table:table-cell><table:table-cell table:style-name="Tableau4.B3" office:value-type="float" office:value="15"><text:p text:style-name="P85">15</text:p></table:table-cell><table:table-cell table:style-name="Tableau4.B3" office:value-type="float" office:value="28"><text:p text:style-name="P85">28</text:p></table:table-cell><table:table-cell table:style-name="Tableau4.B3" office:value-type="float" office:value="15"><text:p text:style-name="P85">15</text:p></table:table-cell><table:table-cell table:style-name="Tableau4.B3" office:value-type="float" office:value="19"><text:p text:style-name="P85">19</text:p></table:table-cell><table:table-cell table:style-name="Tableau4.B3" office:value-type="float" office:value="26"><text:p text:style-name="P85">26</text:p></table:table-cell><table:table-cell table:style-name="Tableau4.B3" office:value-type="float" office:value="18"><text:p text:style-name="P85">18</text:p></table:table-cell><table:table-cell table:style-name="Tableau4.B3" office:value-type="float" office:value="23"><text:p text:style-name="P85">23</text:p></table:table-cell><table:table-cell table:style-name="Tableau4.B3" office:value-type="float" office:value="16"><text:p text:style-name="P85">16</text:p></table:table-cell><table:table-cell table:style-name="Tableau4.B3" office:value-type="float" office:value="17"><text:p text:style-name="P85">17</text:p></table:table-cell><table:table-cell table:style-name="Tableau4.B3" office:value-type="float" office:value="20"><text:p text:style-name="P85">20</text:p></table:table-cell></table:table-row><table:table-row><table:table-cell table:style-name="Tableau4.A1" office:value-type="string"><text:p text:style-name="P83">Κοινωνικές ανισότητες</text:p></table:table-cell><table:table-cell table:style-name="Tableau4.B3" office:value-type="float" office:value="18"><text:p text:style-name="P85">18</text:p></table:table-cell><table:table-cell table:style-name="Tableau4.B3" office:value-type="float" office:value="22"><text:p text:style-name="P85">22</text:p></table:table-cell><table:table-cell table:style-name="Tableau4.B3" office:value-type="float" office:value="23"><text:p text:style-name="P85">23</text:p></table:table-cell><table:table-cell table:style-name="Tableau4.B3" office:value-type="float" office:value="13"><text:p text:style-name="P85">13</text:p></table:table-cell><table:table-cell table:style-name="Tableau4.B3" office:value-type="float" office:value="15"><text:p text:style-name="P85">15</text:p></table:table-cell><table:table-cell table:style-name="Tableau4.B3" office:value-type="float" office:value="21"><text:p text:style-name="P85">21</text:p></table:table-cell><table:table-cell table:style-name="Tableau4.B3" office:value-type="float" office:value="24"><text:p text:style-name="P85">24</text:p></table:table-cell><table:table-cell table:style-name="Tableau4.B3" office:value-type="float" office:value="9"><text:p text:style-name="P85">9</text:p></table:table-cell><table:table-cell table:style-name="Tableau4.B3" office:value-type="float" office:value="18"><text:p text:style-name="P85">18</text:p></table:table-cell><table:table-cell table:style-name="Tableau4.B3" office:value-type="float" office:value="17"><text:p text:style-name="P85">17</text:p></table:table-cell><table:table-cell table:style-name="Tableau4.B3" office:value-type="float" office:value="18"><text:p text:style-name="P85">18</text:p></table:table-cell><table:table-cell table:style-name="Tableau4.B3" office:value-type="float" office:value="16"><text:p text:style-name="P85">16</text:p></table:table-cell><table:table-cell table:style-name="Tableau4.B3" office:value-type="float" office:value="18"><text:p text:style-name="P85">18</text:p></table:table-cell><table:table-cell table:style-name="Tableau4.B3" office:value-type="float" office:value="17"><text:p text:style-name="P85">17</text:p></table:table-cell><table:table-cell table:style-name="Tableau4.B3" office:value-type="float" office:value="20"><text:p text:style-name="P85">20</text:p></table:table-cell><table:table-cell table:style-name="Tableau4.B3" office:value-type="float" office:value="17"><text:p text:style-name="P85">17</text:p></table:table-cell><table:table-cell table:style-name="Tableau4.B3" office:value-type="float" office:value="21"><text:p text:style-name="P85">21</text:p></table:table-cell><table:table-cell table:style-name="Tableau4.B3" office:value-type="float" office:value="20"><text:p text:style-name="P85">20</text:p></table:table-cell><table:table-cell table:style-name="Tableau4.B3" office:value-type="float" office:value="17"><text:p text:style-name="P85">17</text:p></table:table-cell><table:table-cell table:style-name="Tableau4.B3" office:value-type="float" office:value="15"><text:p text:style-name="P85">15</text:p></table:table-cell><table:table-cell table:style-name="Tableau4.B3" office:value-type="float" office:value="24"><text:p text:style-name="P85">24</text:p></table:table-cell><table:table-cell table:style-name="Tableau4.B3" office:value-type="float" office:value="14"><text:p text:style-name="P85">14</text:p></table:table-cell><table:table-cell table:style-name="Tableau4.B3" office:value-type="float" office:value="18"><text:p text:style-name="P85">18</text:p></table:table-cell><table:table-cell table:style-name="Tableau4.B3" office:value-type="float" office:value="16"><text:p text:style-name="P85">16</text:p></table:table-cell><table:table-cell table:style-name="Tableau4.B3" office:value-type="float" office:value="14"><text:p text:style-name="P85">14</text:p></table:table-cell><table:table-cell table:style-name="Tableau4.B3" office:value-type="float" office:value="24"><text:p text:style-name="P85">24</text:p></table:table-cell><table:table-cell table:style-name="Tableau4.B3" office:value-type="float" office:value="19"><text:p text:style-name="P85">19</text:p></table:table-cell><table:table-cell table:style-name="Tableau4.B3" office:value-type="float" office:value="17"><text:p text:style-name="P85">17</text:p></table:table-cell></table:table-row><table:table-row><table:table-cell table:style-name="Tableau4.A1" office:value-type="string"><text:p text:style-name="P83">Παραπληροφόρηση και χειραγώγηση πληροφοριών</text:p></table:table-cell><table:table-cell table:style-name="Tableau4.B3" office:value-type="float" office:value="14"><text:p text:style-name="P85">14</text:p></table:table-cell><table:table-cell table:style-name="Tableau4.B3" office:value-type="float" office:value="10"><text:p text:style-name="P85">10</text:p></table:table-cell><table:table-cell table:style-name="Tableau4.B3" office:value-type="float" office:value="21"><text:p text:style-name="P85">21</text:p></table:table-cell><table:table-cell table:style-name="Tableau4.B3" office:value-type="float" office:value="19"><text:p text:style-name="P85">19</text:p></table:table-cell><table:table-cell table:style-name="Tableau4.B3" office:value-type="float" office:value="10"><text:p text:style-name="P85">10</text:p></table:table-cell><table:table-cell table:style-name="Tableau4.B3" office:value-type="float" office:value="11"><text:p text:style-name="P85">11</text:p></table:table-cell><table:table-cell table:style-name="Tableau4.B3" office:value-type="float" office:value="19"><text:p text:style-name="P85">19</text:p></table:table-cell><table:table-cell table:style-name="Tableau4.B3" office:value-type="float" office:value="13"><text:p text:style-name="P85">13</text:p></table:table-cell><table:table-cell table:style-name="Tableau4.B3" office:value-type="float" office:value="14"><text:p text:style-name="P85">14</text:p></table:table-cell><table:table-cell table:style-name="Tableau4.B3" office:value-type="float" office:value="18"><text:p text:style-name="P85">18</text:p></table:table-cell><table:table-cell table:style-name="Tableau4.B3" office:value-type="float" office:value="12"><text:p text:style-name="P85">12</text:p></table:table-cell><table:table-cell table:style-name="Tableau4.B3" office:value-type="float" office:value="17"><text:p text:style-name="P85">17</text:p></table:table-cell><table:table-cell table:style-name="Tableau4.B3" office:value-type="float" office:value="10"><text:p text:style-name="P85">10</text:p></table:table-cell><table:table-cell table:style-name="Tableau4.B3" office:value-type="float" office:value="14"><text:p text:style-name="P85">14</text:p></table:table-cell><table:table-cell table:style-name="Tableau4.B3" office:value-type="float" office:value="22"><text:p text:style-name="P85">22</text:p></table:table-cell><table:table-cell table:style-name="Tableau4.B3" office:value-type="float" office:value="19"><text:p text:style-name="P85">19</text:p></table:table-cell><table:table-cell table:style-name="Tableau4.B3" office:value-type="float" office:value="17"><text:p text:style-name="P85">17</text:p></table:table-cell><table:table-cell table:style-name="Tableau4.B3" office:value-type="float" office:value="8"><text:p text:style-name="P85">8</text:p></table:table-cell><table:table-cell table:style-name="Tableau4.B3" office:value-type="float" office:value="12"><text:p text:style-name="P85">12</text:p></table:table-cell><table:table-cell table:style-name="Tableau4.B3" office:value-type="float" office:value="11"><text:p text:style-name="P85">11</text:p></table:table-cell><table:table-cell table:style-name="Tableau4.B3" office:value-type="float" office:value="11"><text:p text:style-name="P85">11</text:p></table:table-cell><table:table-cell table:style-name="Tableau4.B3" office:value-type="float" office:value="22"><text:p text:style-name="P85">22</text:p></table:table-cell><table:table-cell table:style-name="Tableau4.B3" office:value-type="float" office:value="11"><text:p text:style-name="P85">11</text:p></table:table-cell><table:table-cell table:style-name="Tableau4.B3" office:value-type="float" office:value="26"><text:p text:style-name="P85">26</text:p></table:table-cell><table:table-cell table:style-name="Tableau4.B3" office:value-type="float" office:value="19"><text:p text:style-name="P85">19</text:p></table:table-cell><table:table-cell table:style-name="Tableau4.B3" office:value-type="float" office:value="17"><text:p text:style-name="P85">17</text:p></table:table-cell><table:table-cell table:style-name="Tableau4.B3" office:value-type="float" office:value="12"><text:p text:style-name="P85">12</text:p></table:table-cell><table:table-cell table:style-name="Tableau4.B3" office:value-type="float" office:value="13"><text:p text:style-name="P85">13</text:p></table:table-cell></table:table-row><table:table-row><table:table-cell table:style-name="Tableau4.A1" office:value-type="string"><text:p text:style-name="P83">Αντίκτυπος των ψηφιακών τεχνολογιών στην κοινωνία</text:p></table:table-cell><table:table-cell table:style-name="Tableau4.B3" office:value-type="float" office:value="8"><text:p text:style-name="P85">8</text:p></table:table-cell><table:table-cell table:style-name="Tableau4.B3" office:value-type="float" office:value="9"><text:p text:style-name="P85">9</text:p></table:table-cell><table:table-cell table:style-name="Tableau4.B3" office:value-type="float" office:value="7"><text:p text:style-name="P85">7</text:p></table:table-cell><table:table-cell table:style-name="Tableau4.B3" office:value-type="float" office:value="8"><text:p text:style-name="P85">8</text:p></table:table-cell><table:table-cell table:style-name="Tableau4.B3" office:value-type="float" office:value="11"><text:p text:style-name="P85">11</text:p></table:table-cell><table:table-cell table:style-name="Tableau4.B3" office:value-type="float" office:value="8"><text:p text:style-name="P85">8</text:p></table:table-cell><table:table-cell table:style-name="Tableau4.B3" office:value-type="float" office:value="11"><text:p text:style-name="P85">11</text:p></table:table-cell><table:table-cell table:style-name="Tableau4.B3" office:value-type="float" office:value="9"><text:p text:style-name="P85">9</text:p></table:table-cell><table:table-cell table:style-name="Tableau4.B3" office:value-type="float" office:value="4"><text:p text:style-name="P85">4</text:p></table:table-cell><table:table-cell table:style-name="Tableau4.B3" office:value-type="float" office:value="7"><text:p text:style-name="P85">7</text:p></table:table-cell><table:table-cell table:style-name="Tableau4.B3" office:value-type="float" office:value="9"><text:p text:style-name="P85">9</text:p></table:table-cell><table:table-cell table:style-name="Tableau4.B3" office:value-type="float" office:value="12"><text:p text:style-name="P85">12</text:p></table:table-cell><table:table-cell table:style-name="Tableau4.B3" office:value-type="float" office:value="9"><text:p text:style-name="P85">9</text:p></table:table-cell><table:table-cell table:style-name="Tableau4.B3" office:value-type="float" office:value="13"><text:p text:style-name="P85">13</text:p></table:table-cell><table:table-cell table:style-name="Tableau4.B3" office:value-type="float" office:value="6"><text:p text:style-name="P85">6</text:p></table:table-cell><table:table-cell table:style-name="Tableau4.B3" office:value-type="float" office:value="7"><text:p text:style-name="P85">7</text:p></table:table-cell><table:table-cell table:style-name="Tableau4.B3" office:value-type="float" office:value="17"><text:p text:style-name="P85">17</text:p></table:table-cell><table:table-cell table:style-name="Tableau4.B3" office:value-type="float" office:value="7"><text:p text:style-name="P85">7</text:p></table:table-cell><table:table-cell table:style-name="Tableau4.B3" office:value-type="float" office:value="17"><text:p text:style-name="P85">17</text:p></table:table-cell><table:table-cell table:style-name="Tableau4.B3" office:value-type="float" office:value="10"><text:p text:style-name="P85">10</text:p></table:table-cell><table:table-cell table:style-name="Tableau4.B3" office:value-type="float" office:value="9"><text:p text:style-name="P85">9</text:p></table:table-cell><table:table-cell table:style-name="Tableau4.B3" office:value-type="float" office:value="9"><text:p text:style-name="P85">9</text:p></table:table-cell><table:table-cell table:style-name="Tableau4.B3" office:value-type="float" office:value="8"><text:p text:style-name="P85">8</text:p></table:table-cell><table:table-cell table:style-name="Tableau4.B3" office:value-type="float" office:value="9"><text:p text:style-name="P85">9</text:p></table:table-cell><table:table-cell table:style-name="Tableau4.B3" office:value-type="float" office:value="14"><text:p text:style-name="P85">14</text:p></table:table-cell><table:table-cell table:style-name="Tableau4.B3" office:value-type="float" office:value="13"><text:p text:style-name="P85">13</text:p></table:table-cell><table:table-cell table:style-name="Tableau4.B3" office:value-type="float" office:value="7"><text:p text:style-name="P85">7</text:p></table:table-cell><table:table-cell table:style-name="Tableau4.B3" office:value-type="float" office:value="8"><text:p text:style-name="P85">8</text:p></table:table-cell></table:table-row></table:table><text:p text:style-name="P13"/></draw:text-box></draw:frame>Οι κοινωνικοδημογραφικές διαφορές παραμένουν σχετικά περιορισμένες, αν και η ηλικία διαμορφώνει με συνέπεια τις αντιλήψεις για τις κύριες προκλήσεις της ΕΕ </text:p>
        <text:p text:style-name="P23">Σε σύγκριση με τις διαφορές που παρατηρούνται μεταξύ των κρατών μελών, οι κοινωνικοδημογραφικές διακυμάνσεις παραμένουν σχετικά περιορισμένες. Στις περισσότερες ομάδες, οι Ευρωπαίοι εντοπίζουν σε γενικές γραμμές την ίδια ιεράρχηση των προκλήσεων, με το κόστος ζωής, τον πόλεμο στην Ουκρανία και την παράτυπη μετανάστευση να εμφανίζονται σταθερά μεταξύ των ζητημάτων που αναφέρονται συχνότερα. Αυτό υποδηλώνει ότι οι κύριες προκλήσεις που αντιμετωπίζει η Ευρωπαϊκή Ένωση είναι ευρέως διαδεδομένες σε ολόκληρο τον πληθυσμό, ανεξάρτητα από το φύλο, το εκπαιδευτικό υπόβαθρο ή τον τόπο διαμονής. </text:p>
        <text:p text:style-name="P23">Ωστόσο, η ηλικία αναδύεται ως το κοινωνικοδημογραφικό χαρακτηριστικό που διαφοροποιεί με μεγαλύτερη συνέπεια τις αντιλήψεις. Οι ηλικιωμένοι ερωτηθέντες τείνουν να δίνουν μεγαλύτερη έμφαση σε γεωπολιτικά ζητήματα και ζητήματα που σχετίζονται με την ασφάλεια. Τα άτομα ηλικίας 55 ετών και άνω έχουν σημαντικά περισσότερες πιθανότητες από ό,τι οι νεότεροι Ευρωπαίοι να προσδιορίσουν τον πόλεμο στην Ουκρανία ως μία από τις κύριες προκλήσεις της ΕΕ (42 %, σε σύγκριση με 25 % και στους δύο ερωτηθέντες ηλικίας 15-24 και 25-39 ετών). Είναι επίσης πιθανότερο να αναφέρουν την παράτυπη μετανάστευση (38 % έναντι 38 %). 22% μεταξύ των ατόμων ηλικίας 15-24 ετών), ασφάλεια και άμυνα (28% έναντι 20%) και συγκρούσεις στη Μέση Ανατολή (24% έναντι 18%). </text:p>
        <text:p text:style-name="P23">Οι νεότεροι Ευρωπαίοι δίνουν μεγαλύτερη έμφαση στις κοινωνικές προκλήσεις. Οι ερωτηθέντες ηλικίας 15-24 ετών είναι πιθανότερο να αναφέρουν τις κοινωνικές ανισότητες (24 %, σε σύγκριση με 16 % μεταξύ των ατόμων ηλικίας 55 ετών και άνω) και τον αντίκτυπο των ψηφιακών τεχνολογιών στην κοινωνία (11 % έναντι 6 % μεταξύ των παλαιότερων ερωτηθέντων). Η κλιματική αλλαγή παραμένει επίσης ελαφρώς πιο έντονη μεταξύ των ενηλίκων και των ηλικιωμένων σε ηλικία εργασίας (32% μεταξύ των ατόμων ηλικίας 55 ετών και άνω, σε σύγκριση με 24% μεταξύ των ερωτηθέντων ηλικίας 25-39 ετών), γεγονός που υποδηλώνει ότι οι περιβαλλοντικές ανησυχίες εκτείνονται πλέον πολύ πέρα από τις νεότερες γενιές. </text:p>
        <text:p text:style-name="P23">Το κόστος ζωής ξεχωρίζει για την αξιοσημείωτη συνέπεια της ανησυχίας που προκαλεί σε ολόκληρο <text:soft-page-break/>τον πληθυσμό. Περίπου τέσσερις στους δέκα ερωτηθέντες το αναφέρουν ανεξάρτητα από το φύλο, το επάγγελμα, τη σύνθεση του νοικοκυριού ή τη συχνότητα χρήσης των μέσων κοινωνικής δικτύωσης, με περιορισμένες μόνο διακυμάνσεις μεταξύ των ηλικιακών ομάδων (που κυμαίνονται από 36 % μεταξύ των ατόμων ηλικίας 55 ετών και άνω έως 43 % μεταξύ των ερωτηθέντων ηλικίας 40-54 ετών). Αυτή η ευρεία συναίνεση ενισχύει τη θέση της ως η κυρίαρχη πρόκληση που αντιμετωπίζει επί του παρόντος η Ευρωπαϊκή Ένωση. </text:p>
        <text:p text:style-name="P23">Ειδικότερα, οι απαντήσαντες που εμπιστεύονται την ΕΕ για την ενίσχυση της ασφάλειας και της άμυνας είναι πιθανότερο να χαρακτηρίσουν τον πόλεμο στην Ουκρανία, την κλιματική αλλαγή και την ασφάλεια και την άμυνα ως προκλήσεις ή προκλήσεις. Αντιθέτως, όσοι δεν εμπιστεύονται την ΕΕ δίνουν μεγαλύτερη έμφαση στο κόστος ζωής και στην παράτυπη μετανάστευση. Αυτό υποδηλώνει ότι η εμπιστοσύνη στον ρόλο της ΕΕ στον τομέα της ασφάλειας και της άμυνας συνδέεται με διαφορετικές αντιλήψεις για τις προκλήσεις που αντιμετωπίζει η Ευρωπαϊκή Ένωση. </text:p>
        <text:p text:style-name="P23"/>
        <text:h text:style-name="P20" text:outline-level="2"><text:bookmark-start text:name="__RefHeading___Toc4080_3967327191"/>5.2 Προτεραιότητες που αναμένουν οι Ευρωπαίοι από την ΕΕ <text:bookmark-end text:name="__RefHeading___Toc4080_3967327191"/></text:h>
        <text:p text:style-name="P54">Η παράτυπη μετανάστευση και η ασφάλεια και η άμυνα βρίσκονται στην κορυφή των προτεραιοτήτων που οι Ευρωπαίοι αναμένουν να αντιμετωπίσει η ΕΕ, σε μια στενά ομαδοποιημένη κατάταξη </text:p>
        <text:p text:style-name="P23">Όταν ρωτήθηκαν ποιοι τομείς θα πρέπει να αντιμετωπιστούν κατά προτεραιότητα από την ΕΕ, οι Ευρωπαίοι έδωσαν ύψιστη προτεραιότητα στην παράτυπη μετανάστευση (25 %) και στην ασφάλεια και την άμυνα (24 %). Η κλιματική αλλαγή και το περιβάλλον (21 %) και ο πόλεμος στην Ουκρανία (20 %) ακολουθούν εκ του σύνεγγυς, επιβεβαιώνοντας ότι οι κορυφαίες προτεραιότητες που αναμένονται από την ΕΕ συνδυάζουν εσωτερικές πιέσεις, ανησυχίες για την εξωτερική ασφάλεια και μακροπρόθεσμες περιβαλλοντικές προκλήσεις. </text:p>
        <text:p text:style-name="P23">Σε σύγκριση με την προηγούμενη ερώτηση σχετικά με τις κύριες προκλήσεις που αντιμετωπίζει η ΕΕ, η κατάταξη είναι πιο στενά ομαδοποιημένη. Κανένα μεμονωμένο ζήτημα δεν κυριαρχεί σαφώς στον κατάλογο των προτεραιοτήτων. Αυτό υποδηλώνει ότι οι Ευρωπαίοι δεν αναμένουν από την ΕΕ να επικεντρωθεί σε έναν μόνο κύριο τομέα, αλλά να δράσει ταυτόχρονα σε διάφορα σημαντικά μέτωπα πολιτικής. </text:p>
        <text:p text:style-name="P23"><draw:g text:anchor-type="paragraph" draw:z-index="18" draw:name="Objet de groupe 19" draw:style-name="gr2"><draw:path draw:style-name="gr80" draw:text-style-name="P90" svg:width="6.906cm" svg:height="6.768cm" svg:x="7.125cm" svg:y="5.66cm" svg:viewBox="0 0 6907 6769" svg:d="M6907 0h-6907v251h6907zM6628 357h-6628v252h6628zM5793 715h-5793v265h5793zM5528 1086h-5528v251h5528zM4971 1443h-4971v265h4971zM4971 1801h-4971v265h4971zM4149 2172h-4149v252h4149zM3871 2529h-3871v265h3871zM3036 2887h-3036v265h3036zM3036 3258h-3036v252h3036zM2493 3616h-2493v264h2493zM2493 3973h-2493v266h2493zM2214 4345h-2214v252h2214zM1658 4703h-1658v265h1658zM1114 5060h-1114v265h1114zM556 5431h-556v252h556zM278 5789h-278v265h278zM278 6146h-278v265h278zM556 6517h-556v252h556z"><text:p/></draw:path><draw:frame draw:style-name="gr88" draw:text-style-name="P93" svg:width="0.269cm" svg:height="0.309cm" svg:x="14.139cm" svg:y="5.676cm"><draw:text-box><text:p text:style-name="P91"><text:span text:style-name="T102">25</text:span></text:p></draw:text-box></draw:frame><draw:frame draw:style-name="gr89" draw:text-style-name="P92" svg:width="0.267cm" svg:height="0.313cm" svg:x="13.864cm" svg:y="6.044cm"><draw:text-box><text:p text:style-name="P91"><text:span text:style-name="T82">24</text:span></text:p></draw:text-box></draw:frame><draw:frame draw:style-name="gr90" draw:text-style-name="P93" svg:width="0.267cm" svg:height="0.309cm" svg:x="13.035cm" svg:y="6.406cm"><draw:text-box><text:p text:style-name="P91"><text:span text:style-name="T102">21</text:span></text:p></draw:text-box></draw:frame><draw:frame draw:style-name="gr88" draw:text-style-name="P93" svg:width="0.269cm" svg:height="0.309cm" svg:x="12.758cm" svg:y="6.764cm"><draw:text-box><text:p text:style-name="P91"><text:span text:style-name="T102">20</text:span></text:p></draw:text-box></draw:frame><draw:frame draw:style-name="gr91" draw:text-style-name="P93" svg:width="0.251cm" svg:height="0.309cm" svg:x="12.208cm" svg:y="7.133cm"><draw:text-box><text:p text:style-name="P91"><text:span text:style-name="T102">1</text:span></text:p></draw:text-box></draw:frame><draw:frame draw:style-name="gr91" draw:text-style-name="P93" svg:width="0.251cm" svg:height="0.309cm" svg:x="12.208cm" svg:y="7.493cm"><draw:text-box><text:p text:style-name="P91"><text:span text:style-name="T102">1</text:span></text:p></draw:text-box></draw:frame><draw:frame draw:style-name="gr90" draw:text-style-name="P93" svg:width="0.267cm" svg:height="0.309cm" svg:x="11.381cm" svg:y="7.865cm"><draw:text-box><text:p text:style-name="P91"><text:span text:style-name="T102">15</text:span></text:p></draw:text-box></draw:frame><draw:frame draw:style-name="gr90" draw:text-style-name="P93" svg:width="0.267cm" svg:height="0.309cm" svg:x="11.105cm" svg:y="8.225cm"><draw:text-box><text:p text:style-name="P91"><text:span text:style-name="T102">14</text:span></text:p></draw:text-box></draw:frame><draw:frame draw:style-name="gr88" draw:text-style-name="P93" svg:width="0.269cm" svg:height="0.309cm" svg:x="10.275cm" svg:y="8.581cm"><draw:text-box><text:p text:style-name="P91"><text:span text:style-name="T102">11</text:span></text:p></draw:text-box></draw:frame><draw:frame draw:style-name="gr88" draw:text-style-name="P93" svg:width="0.269cm" svg:height="0.309cm" svg:x="10.275cm" svg:y="8.951cm"><draw:text-box><text:p text:style-name="P91"><text:span text:style-name="T102">11</text:span></text:p></draw:text-box></draw:frame><draw:frame draw:style-name="gr92" draw:text-style-name="P92" svg:width="0.255cm" svg:height="0.479cm" svg:x="9.723cm" svg:y="9.308cm"><draw:text-box><text:p/></draw:text-box></draw:frame><draw:frame draw:style-name="gr93" draw:text-style-name="P93" svg:width="0.253cm" svg:height="0.479cm" svg:x="9.723cm" svg:y="9.669cm"><draw:text-box><text:p/></draw:text-box></draw:frame><draw:frame draw:style-name="gr94" draw:text-style-name="P93" svg:width="0.251cm" svg:height="0.479cm" svg:x="9.447cm" svg:y="10.041cm"><draw:text-box><text:p/></draw:text-box></draw:frame><draw:frame draw:style-name="gr95" draw:text-style-name="P93" svg:width="0.253cm" svg:height="0.309cm" svg:x="8.895cm" svg:y="10.398cm"><draw:text-box><text:p text:style-name="P91"><text:span text:style-name="T102">6</text:span></text:p></draw:text-box></draw:frame><draw:frame draw:style-name="gr91" draw:text-style-name="P93" svg:width="0.251cm" svg:height="0.309cm" svg:x="8.345cm" svg:y="10.756cm"><draw:text-box><text:p text:style-name="P91"><text:span text:style-name="T102">4</text:span></text:p></draw:text-box></draw:frame><draw:frame draw:style-name="gr91" draw:text-style-name="P93" svg:width="0.251cm" svg:height="0.309cm" svg:x="7.793cm" svg:y="11.13cm"><draw:text-box><text:p text:style-name="P91"><text:span text:style-name="T102">2</text:span></text:p></draw:text-box></draw:frame><draw:frame draw:style-name="gr91" draw:text-style-name="P93" svg:width="0.251cm" svg:height="0.309cm" svg:x="7.518cm" svg:y="11.488cm"><draw:text-box><text:p text:style-name="P91"><text:span text:style-name="T102">1</text:span></text:p></draw:text-box></draw:frame><draw:frame draw:style-name="gr91" draw:text-style-name="P93" svg:width="0.251cm" svg:height="0.309cm" svg:x="7.518cm" svg:y="11.846cm"><draw:text-box><text:p text:style-name="P91"><text:span text:style-name="T102">1</text:span></text:p></draw:text-box></draw:frame><draw:frame draw:style-name="gr91" draw:text-style-name="P93" svg:width="0.251cm" svg:height="0.309cm" svg:x="7.793cm" svg:y="12.216cm"><draw:text-box><text:p text:style-name="P91"><text:span text:style-name="T102">2</text:span></text:p></draw:text-box></draw:frame><draw:frame draw:style-name="gr96" draw:text-style-name="P93" svg:width="2.691cm" svg:height="0.309cm" svg:x="5.052cm" svg:y="5.649cm"><draw:text-box><text:p text:style-name="P91"><text:span text:style-name="T103">Παράτυπη μετανάστευση</text:span></text:p></draw:text-box></draw:frame><draw:frame draw:style-name="gr97" draw:text-style-name="P92" svg:width="2.241cm" svg:height="0.313cm" svg:x="4.847cm" svg:y="6.004cm"><draw:text-box><text:p text:style-name="P91"><text:span text:style-name="T104">Ασφάλεια και άμυνα</text:span></text:p></draw:text-box></draw:frame><draw:frame draw:style-name="gr98" draw:text-style-name="P93" svg:width="3.589cm" svg:height="0.309cm" svg:x="3.598cm" svg:y="6.38cm"><draw:text-box><text:p text:style-name="P91"><text:span text:style-name="T103">Κλιματική αλλαγή και περιβάλλον</text:span></text:p></draw:text-box></draw:frame><draw:frame draw:style-name="gr99" draw:text-style-name="P93" svg:width="2.765cm" svg:height="0.309cm" svg:x="5.053cm" svg:y="6.738cm"><draw:text-box><text:p text:style-name="P91"><text:span text:style-name="T103">Ο πόλεμος στην Ουκρανία</text:span></text:p></draw:text-box></draw:frame><draw:frame draw:style-name="gr100" draw:text-style-name="P93" svg:width="3.691cm" svg:height="0.309cm" svg:x="4.023cm" svg:y="7.108cm"><draw:text-box><text:p text:style-name="P91"><text:span text:style-name="T103">Οικονομία και δημόσια οικονομικά</text:span></text:p></draw:text-box></draw:frame><draw:frame draw:style-name="gr101" draw:text-style-name="P118" svg:width="5.328cm" svg:height="0.309cm" svg:x="3.625cm" svg:y="7.466cm"><draw:text-box><text:p text:style-name="P117"><text:span text:style-name="T103">Θέσεις εργασίας, κοινωνική ισότητα και δεξιότητες</text:span></text:p></draw:text-box></draw:frame><draw:frame draw:style-name="gr102" draw:text-style-name="P93" svg:width="5.94cm" svg:height="0.309cm" svg:x="2.222cm" svg:y="7.84cm"><draw:text-box><text:p text:style-name="P91"><text:span text:style-name="T103">Δημοκρατία, ανθρώπινα δικαιώματα και κράτος δικαίου</text:span></text:p></draw:text-box></draw:frame><draw:frame draw:style-name="gr103" draw:text-style-name="P93" svg:width="0.939cm" svg:height="0.309cm" svg:x="6.29cm" svg:y="8.196cm"><draw:text-box><text:p text:style-name="P91"><text:span text:style-name="T103">Ενέργεια</text:span></text:p></draw:text-box></draw:frame><draw:frame draw:style-name="gr104" draw:text-style-name="P93" svg:width="3.705cm" svg:height="0.309cm" svg:x="4.004cm" svg:y="8.567cm"><draw:text-box><text:p text:style-name="P91"><text:span text:style-name="T103">Γεωργία και επισιτιστική ασφάλεια</text:span></text:p></draw:text-box></draw:frame><draw:frame draw:style-name="gr105" draw:text-style-name="P93" svg:width="3.373cm" svg:height="0.309cm" svg:x="4.193cm" svg:y="8.927cm"><draw:text-box><text:p text:style-name="P91"><text:span text:style-name="T103">Συγκρούσεις στη Μέση Ανατολή</text:span></text:p></draw:text-box></draw:frame><draw:frame draw:style-name="gr106" draw:text-style-name="P92" svg:width="3.746cm" svg:height="0.313cm" svg:x="3.955cm" svg:y="9.292cm"><draw:text-box><text:p text:style-name="P91"><text:span text:style-name="T104">Βιομηχανία και ανταγωνιστικότητα</text:span></text:p></draw:text-box></draw:frame><draw:frame draw:style-name="gr107" draw:text-style-name="P93" svg:width="2.789cm" svg:height="0.309cm" svg:x="4.674cm" svg:y="9.657cm"><draw:text-box><text:p text:style-name="P91"><text:span text:style-name="T103">Εκπαίδευση και κατάρτιση</text:span></text:p></draw:text-box></draw:frame><draw:frame draw:style-name="gr108" draw:text-style-name="P93" svg:width="1.558cm" svg:height="0.309cm" svg:x="5.648cm" svg:y="10.015cm"><draw:text-box><text:p text:style-name="P91"><text:span text:style-name="T103">Δημόσια υγεία</text:span></text:p></draw:text-box></draw:frame><draw:frame draw:style-name="gr109" draw:text-style-name="P93" svg:width="5.742cm" svg:height="0.309cm" svg:x="2.854cm" svg:y="10.385cm"><draw:text-box><text:p text:style-name="P91"><text:span text:style-name="T103">Αντίκτυπος των ψηφιακών τεχνολογιών στην κοινωνία</text:span></text:p></draw:text-box></draw:frame><draw:frame draw:style-name="gr110" draw:text-style-name="P93" svg:width="0.886cm" svg:height="0.309cm" svg:x="6.417cm" svg:y="10.743cm"><draw:text-box><text:p text:style-name="P91"><text:span text:style-name="T103">Εμπόριο</text:span></text:p></draw:text-box></draw:frame><draw:frame draw:style-name="gr111" draw:text-style-name="P93" svg:width="2.599cm" svg:height="0.309cm" svg:x="4.457cm" svg:y="11.116cm"><draw:text-box><text:p text:style-name="P91"><text:span text:style-name="T103">Έρευνα και καινοτομία</text:span></text:p></draw:text-box></draw:frame><draw:frame draw:style-name="gr112" draw:text-style-name="P93" svg:width="0.616cm" svg:height="0.309cm" svg:x="6.389cm" svg:y="11.474cm"><draw:text-box><text:p text:style-name="P91"><text:span text:style-name="T103">Άλλα</text:span></text:p></draw:text-box></draw:frame><draw:frame draw:style-name="gr113" draw:text-style-name="P93" svg:width="0.65cm" svg:height="0.309cm" svg:x="6.436cm" svg:y="11.846cm"><draw:text-box><text:p text:style-name="P91"><text:span text:style-name="T103">Καμία</text:span></text:p></draw:text-box></draw:frame><draw:frame draw:style-name="gr114" draw:text-style-name="P93" svg:width="1.322cm" svg:height="0.309cm" svg:x="5.791cm" svg:y="12.202cm"><draw:text-box><text:p text:style-name="P91"><text:span text:style-name="T103">Δεν γνωρίζω</text:span></text:p></draw:text-box></draw:frame><draw:frame draw:style-name="gr115" draw:text-style-name="P94" svg:width="12.216cm" svg:height="0.345cm" svg:x="0.388cm" svg:y="5.046cm"><draw:text-box><text:p text:style-name="P91"><text:span text:style-name="T105">Ε2 </text:span><text:span text:style-name="T77">Ποιον από τους ακόλουθους τομείς πιστεύετε ότι θα πρέπει να αντιμετωπίσει η ΕΕ κατά προτεραιότητα;</text:span></text:p></draw:text-box></draw:frame><draw:frame draw:style-name="gr116" draw:text-style-name="P94" svg:width="2.354cm" svg:height="0.479cm" svg:x="9.938cm" svg:y="5.046cm"><draw:text-box><text:p/></draw:text-box></draw:frame><draw:frame draw:style-name="gr117" draw:text-style-name="P119" svg:width="0.743cm" svg:height="0.479cm" svg:x="0.388cm" svg:y="5.685cm"><draw:text-box><text:p/></draw:text-box></draw:frame></draw:g>Μια δεύτερη ομάδα προτεραιοτήτων αφορά οικονομικά και κοινωνικά ζητήματα. Τόσο η οικονομία όσο και τα δημόσια οικονομικά και οι θέσεις εργασίας, η κοινωνική ισότητα και οι δεξιότητες αναφέρονται από το 18 % των ερωτηθέντων, ενώ η δημοκρατία, τα ανθρώπινα δικαιώματα και το κράτος δικαίου ακολουθούν στο 15 % και η ενέργεια στο 14 %. Τα αποτελέσματα αυτά δείχνουν ότι οι οικονομικές και κοινωνικές ανησυχίες παραμένουν σημαντικές, ακόμη και αν είναι λιγότερο εμφανείς από ό,τι στην προηγούμενη ερώτηση σχετικά με τις προκλήσεις. Άλλοι τομείς αναφέρονται από μικρότερα ποσοστά Ευρωπαίων: η γεωργία και η επισιτιστική ασφάλεια, καθώς και οι συγκρούσεις στη Μέση Ανατολή αναφέρονται αμφότερες κατά 11 %, ακολουθούμενες από τη βιομηχανία και την ανταγωνιστικότητα, καθώς και την εκπαίδευση και την κατάρτιση (9 % και στις δύο περιπτώσεις), τη δημόσια υγεία (8 %), τον αντίκτυπο των ψηφιακών τεχνολογιών στην κοινωνία (6 %), το εμπόριο (4 %) και την έρευνα και την καινοτομία (2 %). Συνολικά, τα αποτελέσματα καταδεικνύουν ένα ευρύ αλλά κατά προτεραιότητα θεματολόγιο, στο οποίο τα άμεσα γεωπολιτικά και μεταναστευτικά ζητήματα ξεπερνούν ελαφρώς τις οικονομικές, θεσμικές και τομεακές προτεραιότητες. </text:p>
        <text:p text:style-name="P23"/>
        <text:p text:style-name="P56">Οι εθνικές προτεραιότητες αντικατοπτρίζουν σε γενικές γραμμές τις κύριες προκλήσεις που εντοπίζονται σε κάθε χώρα, αλλά με ορισμένες διαφορές όσον αφορά την έμφαση </text:p>
        <text:p text:style-name="P23">Η παράτυπη μετανάστευση είναι η συχνότερα αναφερόμενη προτεραιότητα της ΕΕ στην Ισπανία (3 %), την Κύπρο (34%) και την Ελλάδα (33%), ενώ φθάνει επίσης σε υψηλά επίπεδα στην C<text:span text:style-name="T4"> z</text:span>echia και την Ιρλανδία (και οι δύο 32%), τις Κάτω Χώρες (31%) και την Πορτογαλία (30%). Αυτό αντικατοπτρίζει την ισχυρή σημασία της μετανάστευσης σε αρκετά νότια κράτη μέλη, όπου το ζήτημα είχε ήδη προσδιοριστεί ως μία από τις κύριες προκλήσεις που αντιμετωπίζει η ΕΕ. </text:p>
        <text:p text:style-name="P23">Η ασφάλεια και η άμυνα, μαζί με τον πόλεμο στην Ουκρανία, είναι ιδιαίτερα εμφανείς σε χώρες που βρίσκονται στην ανατολική και βόρεια πλευρά της Ένωσης. Η ασφάλεια και η άμυνα αναφέρονται συχνότερα στη Λιθουανία (40 %), τη Φινλανδία (38 %) και την Πολωνία (37 %), ακολουθούμενες από τη Δανία και την Εσθονία (33 %) και τη Σουηδία (32 %). Ο πόλεμος στην Ουκρανία είναι επίσης ιδιαίτερα σημαντικός στη Λιθουανία (40 %), καθώς και στη Δανία, τη Λετονία και τη Φινλανδία (όλες 31 %) και στην Εσθονία και τη Σουηδία (και οι δύο 28 %). Όπως και στην προηγούμενη ερώτηση, αυτό το μοτίβο υποδηλώνει ότι η γεωγραφική εγγύτητα με τη Ρωσία ή τη Λευκορωσία και η μεγαλύτερη έκθεση στις γεωπολιτικές συνέπειες του πολέμου καθιστούν τα ζητήματα που σχετίζονται με την ασφάλεια πιο άμεσα. </text:p>
        <text:p text:style-name="P23">Η σύνδεση με την προηγούμενη ερώτηση είναι λιγότερο άμεση για τις οικονομικές ανησυχίες, καθώς ο κατάλογος των προτεραιοτήτων της ΕΕ δεν περιλαμβάνει το κόστος ζωής αυτό καθαυτό. </text:p>
        <text:p text:style-name="P23"/>
        <text:p text:style-name="P23">Αντίθετα, οι οικονομικές προσδοκίες εκφράζονται μέσω τομέων όπως η οικονομία και τα δημόσια οικονομικά ή οι θέσεις εργασίας, η κοινωνική ισότητα και οι δεξιότητες. Η Ελλάδα ξεχωρίζει από την άποψη αυτή, με την οικονομία και τα δημόσια οικονομικά να αναφέρονται από το 32 % των ερωτηθέντων, ενώ η προτεραιότητα αυτή φθάνει επίσης σε σχετικά υψηλά επίπεδα στην Κύπρο (29 %). Οι θέσεις εργασίας, η κοινωνική ισότητα και οι δεξιότητες αναφέρονται συχνότερα στη Σλοβακία (26%), τη Λετονία (25%), τη Βουλγαρία (24%) και την Ιταλία (23%). Αυτό υποδηλώνει ότι, σε χώρες όπου οι οικονομικές ανησυχίες είναι ιδιαίτερα ορατές, οι προσδοκίες έναντι της ΕΕ δεν συγκεντρώνονται σε ένα μόνο στοιχείο, αλλά κατανέμονται σε διάφορους τομείς οικονομικής και κοινωνικής πολιτικής. </text:p>
        <text:p text:style-name="P23">Η κλιματική αλλαγή και το περιβάλλον ακολουθούν ένα άλλο πρότυπο. Αναφέρεται συχνότερα στη Γαλλία (27%), την Ιταλία (26%) και τη Δανία (25%), ενώ φθάνει επίσης σε σχετικά υψηλά επίπεδα στη Μάλτα και τη Σουηδία (24% και στις δύο χώρες), καθώς και στην Ιρλανδία και την Πορτογαλία (23% και στις δύο χώρες). Τα αποτελέσματα αυτά απηχούν σε γενικές γραμμές την προηγούμενη ερώτηση: η κλιματική αλλαγή και το περιβάλλον αναφέρονται πολύ λιγότερο συχνά στη Λετονία (7%), τη Λιθουανία και τη Ρουμανία (και οι δύο 10%) και τη Σλοβακία (11%). Όσον αφορά την αντίληψη των κύριων προκλήσεων της ΕΕ, οι περιβαλλοντικές προτεραιότητες εμφανίζονται λιγότερο κεντρικές σε χώρες όπου οι ανησυχίες για την ασφάλεια, ο πόλεμος στην Ουκρανία ή οι πιο άμεσες οικονομικές πιέσεις καταλαμβάνουν περισσότερο χώρο. Συνολικά, τα αποτελέσματα ανά χώρα δείχνουν μια ισχυρή συνέχεια μεταξύ των προκλήσεων που εντοπίζουν οι Ευρωπαίοι και των τομέων που επιθυμούν να αντιμετωπίσει η ΕΕ. </text:p>
        <text:p text:style-name="P23"/>
        <text:p text:style-name="P54">Η ηλικία διαρθρώνει τις προσδοκίες όσον αφορά τη δράση της ΕΕ με μεγαλύτερη σαφήνεια από ό,τι άλλες κοινωνικοδημογραφικές μεταβλητές. </text:p>
        <text:p text:style-name="P23">Οι ηλικιωμένοι ερωτηθέντες είναι πιθανότερο να δώσουν προτεραιότητα σε ζητήματα που σχετίζονται με την ασφάλεια. Μεταξύ των ατόμων ηλικίας 55 ετών και άνω, η παράτυπη μετανάστευση αναφέρεται κατά 31 %, η ασφάλεια και η άμυνα κατά 29 % και ο πόλεμος στην Ουκρανία κατά 27 %. Αντίθετα, μεταξύ των ερωτηθέντων ηλικίας 15-24 ετών, τα στοιχεία αυτά είναι χαμηλότερα, στο 16%, 18% και 13% αντίστοιχα. Αυτό αντικατοπτρίζει την προηγούμενη ερώτηση, σύμφωνα με την οποία οι παλαιότεροι ερωτηθέντες ήταν επίσης πιθανότερο να προσδιορίσουν τον πόλεμο στην Ουκρανία, την παράτυπη μετανάστευση και την ασφάλεια και άμυνα ως μείζονες προκλήσεις που αντιμετωπίζει η ΕΕ. Αντίθετα, οι νεότεροι Ευρωπαίοι δίνουν σχετικά <text:soft-page-break/>μεγαλύτερη βαρύτητα στις κοινωνικές και θεσμικές προτεραιότητες. Οι ερωτηθέντες ηλικίας 15-24 ετών είναι πιθανότερο από τους ερωτηθέντες ηλικίας 55 ετών και άνω να αναφέρουν θέσεις εργασίας, κοινωνική ισότητα και δεξιότητες (23% έναντι 14%), οικονομία και δημόσια οικονομικά (21% έναντι 16%), εκπαίδευση και κατάρτιση (15% έναντι 6%) και δημοκρατία, ανθρώπινα δικαιώματα και κράτος δικαίου (19% έναντι 15%). </text:p>
        <text:p text:style-name="P23"/>
        <text:p text:style-name="P23">Η κλιματική αλλαγή και το περιβάλλον δεν ακολουθούν ένα απλό πρότυπο γενεών. Αναφέρεται από το 21% των ατόμων ηλικίας 15-24 ετών, μειώνεται στο 15% μεταξύ των ερωτηθέντων ηλικίας 25-39 ετών και αυξάνεται στο 25% μεταξύ των ατόμων ηλικίας 55 ετών και άνω. Αυτό επιβεβαιώνει ότι οι περιβαλλοντικές ανησυχίες δεν περιορίζονται στις νεότερες γενιές και ότι εξακολουθούν να αποτελούν μέρος του θεματολογίου προτεραιότητας της ΕΕ για όλες τις ηλικιακές ομάδες, αν και με διαφορετική ένταση. </text:p>
        <text:p text:style-name="P23">Οι διαφορές στάσης είναι πιο ορατές. Οι ερωτηθέντες που εμπιστεύονται την ΕΕ για την ενίσχυση της ασφάλειας και της άμυνας είναι πιθανότερο να δώσουν προτεραιότητα στην ασφάλεια και την άμυνα σε σύγκριση με εκείνους που δεν εμπιστεύονται την ΕΕ (26 % έναντι 22 %), στον πόλεμο στην Ουκρανία (23 % έναντι 16 %) και στην κλιματική αλλαγή και το περιβάλλον (23 % έναντι 17 %). Αντιθέτως, όσοι δεν εμπιστεύονται την ΕΕ για την ενίσχυση της ασφάλειας και της άμυνας είναι πολύ πιθανότερο να δώσουν προτεραιότητα στην παράτυπη μετανάστευση (33 % έναντι 20 %). Τα αποτελέσματα αυτά δείχνουν ότι οι ευρύτερες στάσεις έναντι της ΕΕ συνδέονται με διαφορετικές προσδοκίες σχετικά με το τι θα πρέπει να δώσει προτεραιότητα η Ευρωπαϊκή Ένωση, ακόμη και όταν η συνολική ιεράρχηση των ανησυχιών παραμένει σχετικά σταθερή. </text:p>
        <text:p text:style-name="P23"/>
        <text:p text:style-name="P24"/>
      </text:section>
      <text:h text:style-name="P18" text:outline-level="1"><text:bookmark-start text:name="__RefHeading___Toc4082_3967327191"/>6. Ασφάλεια και άμυνα της ΕΕ <text:bookmark-end text:name="__RefHeading___Toc4082_3967327191"/></text:h>
      <text:section text:style-name="Sect2" text:name="Section6">
        <text:h text:style-name="P19" text:outline-level="2"><text:bookmark-start text:name="__RefHeading___Toc4084_3967327191"/>6.1 Αντιληπτή απειλή για την εθνική ασφάλεια και στήριξη της αμυντικής αυτονομίας της ΕΕ <text:bookmark-end text:name="__RefHeading___Toc4084_3967327191"/></text:h>
        <text:p text:style-name="P54">Οι Ευρωπαίοι αισθάνονται ότι απειλούνται λιγότερο άμεσα από ό,τι στις αρχές του 2026, αλλά εξακολουθούν να υποστηρίζουν σθεναρά μια πιο αυτόνομη ευρωπαϊκή άμυνα </text:p>
        <text:p text:style-name="P23">Με δεδομένο το σημερινό διεθνές πλαίσιο, ένας μικρός<text:span text:style-name="T12"> αριθμός</text:span> Ευρωπαίων συμφωνεί ότι απειλείται η ασφάλεια της χώρας τους (52%), συμπεριλαμβανομένου του 19% που συμφωνεί απόλυτα και του 33% που τείνουν να συμφωνούν. Ωστόσο, αυτό το αίσθημα ανασφάλειας έχει μειωθεί απότομα σε σύγκριση με τον Ιανουάριο του 2026, κατά 16 ποσοστιαίες μονάδες. </text:p>
        <text:p text:style-name="P23"><draw:g text:anchor-type="paragraph" draw:z-index="19" draw:name="Objet de groupe 20" draw:style-name="gr2"><draw:path draw:style-name="gr67" draw:text-style-name="P90" svg:width="4.541cm" svg:height="3.463cm" svg:x="-0.035cm" svg:y="4.128cm" svg:viewBox="0 0 4542 3464" svg:d="M4542 0h-4542v933h4542zM2699 2531h-2699v933h2699z"><text:p/></draw:path><draw:path draw:style-name="gr68" draw:text-style-name="P107" svg:width="6.972cm" svg:height="3.463cm" svg:x="2.667cm" svg:y="4.128cm" svg:viewBox="0 0 6973 3464" svg:d="M6973 0h-5131v933h5131zM4696 2531h-4696v933h4696z"><text:p/></draw:path><draw:path draw:style-name="gr69" draw:text-style-name="P108" svg:width="4.554cm" svg:height="3.463cm" svg:x="7.359cm" svg:y="4.128cm" svg:viewBox="0 0 4555 3464" svg:d="M4555 0h-2277v933h2277zM3557 2531h-3557v933h3557z"><text:p/></draw:path><draw:path draw:style-name="gr70" draw:text-style-name="P109" svg:width="2.136cm" svg:height="3.463cm" svg:x="10.915cm" svg:y="4.128cm" svg:viewBox="0 0 2137 3464" svg:d="M2137 0h-1139v933h1139zM1714 2531h-1714v933h1714z"><text:p/></draw:path><draw:path draw:style-name="gr71" draw:text-style-name="P110" svg:width="1.561cm" svg:height="3.463cm" svg:x="12.631cm" svg:y="4.128cm" svg:viewBox="0 0 1562 3464" svg:d="M1562 0h-1140v933h1140zM1562 2531h-1562v933h1562z"><text:p/></draw:path><draw:frame draw:style-name="gr72" draw:text-style-name="P115" svg:width="0.269cm" svg:height="0.302cm" svg:x="2.113cm" svg:y="4.505cm"><draw:text-box><text:p text:style-name="P91"><text:span text:style-name="T95">32</text:span></text:p></draw:text-box></draw:frame><draw:frame draw:style-name="gr73" draw:text-style-name="P115" svg:width="0.246cm" svg:height="0.302cm" svg:x="1.187cm" svg:y="7.036cm"><draw:text-box><text:p text:style-name="P91"><text:span text:style-name="T95">1</text:span></text:p></draw:text-box></draw:frame><draw:frame draw:style-name="gr74" draw:text-style-name="P115" svg:width="0.267cm" svg:height="0.302cm" svg:x="6.959cm" svg:y="4.505cm"><draw:text-box><text:p text:style-name="P91"><text:span text:style-name="T95">36</text:span></text:p></draw:text-box></draw:frame><draw:frame draw:style-name="gr74" draw:text-style-name="P115" svg:width="0.267cm" svg:height="0.302cm" svg:x="4.893cm" svg:y="7.036cm"><draw:text-box><text:p text:style-name="P91"><text:span text:style-name="T95">33</text:span></text:p></draw:text-box></draw:frame><draw:frame draw:style-name="gr74" draw:text-style-name="P115" svg:width="0.267cm" svg:height="0.302cm" svg:x="10.659cm" svg:y="4.505cm"><draw:text-box><text:p text:style-name="P91"><text:span text:style-name="T95">16</text:span></text:p></draw:text-box></draw:frame><draw:frame draw:style-name="gr74" draw:text-style-name="P115" svg:width="0.267cm" svg:height="0.302cm" svg:x="9.023cm" svg:y="7.036cm"><draw:text-box><text:p text:style-name="P91"><text:span text:style-name="T95">25</text:span></text:p></draw:text-box></draw:frame><draw:frame draw:style-name="gr75" draw:text-style-name="P115" svg:width="0.242cm" svg:height="0.479cm" svg:x="12.429cm" svg:y="4.505cm"><draw:text-box><text:p/></draw:text-box></draw:frame><draw:frame draw:style-name="gr72" draw:text-style-name="P115" svg:width="0.269cm" svg:height="0.302cm" svg:x="11.654cm" svg:y="7.036cm"><draw:text-box><text:p text:style-name="P91"><text:span text:style-name="T95">12</text:span></text:p></draw:text-box></draw:frame><draw:frame draw:style-name="gr76" draw:text-style-name="P115" svg:width="0.244cm" svg:height="0.479cm" svg:x="13.568cm" svg:y="4.505cm"><draw:text-box><text:p/></draw:text-box></draw:frame><draw:frame draw:style-name="gr72" draw:text-style-name="P115" svg:width="0.269cm" svg:height="0.302cm" svg:x="13.295cm" svg:y="7.036cm"><draw:text-box><text:p text:style-name="P91"><text:span text:style-name="T95">11</text:span></text:p></draw:text-box></draw:frame><draw:frame draw:style-name="gr77" draw:text-style-name="P115" svg:width="8.527cm" svg:height="0.302cm" svg:x="0.069cm" svg:y="6.349cm"><draw:text-box><text:p text:style-name="P91"><text:span text:style-name="T96">Απειλείται η ασφάλεια (της χώρας μας)</text:span></text:p></draw:text-box></draw:frame><draw:frame draw:style-name="gr78" draw:text-style-name="P115" svg:width="13.532cm" svg:height="0.302cm" svg:x="0.069cm" svg:y="3.814cm"><draw:text-box><text:p text:style-name="P91"><text:span text:style-name="T96">Η ΕΕ θα πρέπει να ενισχύσει την ικανότητά της να αμύνεται αυτόνομα έναντι πιθανών εξωτερικών απειλών</text:span></text:p></draw:text-box></draw:frame><draw:frame draw:style-name="gr79" draw:text-style-name="P116" svg:width="9.492cm" svg:height="0.535cm" svg:x="0.136cm" svg:y="2.348cm"><draw:text-box><text:p text:style-name="P91"><text:span text:style-name="T97">Ε7 </text:span><text:span text:style-name="T98">Σε ποιο βαθμό συμφωνείτε ή διαφωνείτε με τις ακόλουθες δηλώσεις ? </text:span></text:p></draw:text-box></draw:frame><draw:g draw:style-name="gr26"><draw:polygon draw:style-name="gr80" draw:text-style-name="P90" svg:width="0.129cm" svg:height="0.129cm" svg:x="0.078cm" svg:y="3.092cm" svg:viewBox="0 0 130 130" draw:points="0,130 130,130 130,0 0,0"><text:p/></draw:polygon><draw:polygon draw:style-name="gr81" draw:text-style-name="P107" svg:width="0.129cm" svg:height="0.129cm" svg:x="1.923cm" svg:y="3.092cm" svg:viewBox="0 0 130 130" draw:points="0,130 130,130 130,0 0,0"><text:p/></draw:polygon><draw:polygon draw:style-name="gr82" draw:text-style-name="P108" svg:width="0.129cm" svg:height="0.129cm" svg:x="3.847cm" svg:y="3.092cm" svg:viewBox="0 0 130 130" draw:points="0,130 130,130 130,0 0,0"><text:p/></draw:polygon><draw:polygon draw:style-name="gr83" draw:text-style-name="P109" svg:width="0.129cm" svg:height="0.129cm" svg:x="6.066cm" svg:y="3.092cm" svg:viewBox="0 0 130 130" draw:points="0,130 130,130 130,0 0,0"><text:p/></draw:polygon><draw:frame draw:style-name="gr84" draw:text-style-name="P115" svg:width="2.107cm" svg:height="0.302cm" svg:x="0.263cm" svg:y="3.045cm"><draw:text-box><text:p text:style-name="P91"><text:span text:style-name="T99">Συμφωνώ απολύτως</text:span></text:p></draw:text-box></draw:frame><draw:polygon draw:style-name="gr85" draw:text-style-name="P110" svg:width="0.13cm" svg:height="0.129cm" svg:x="8.192cm" svg:y="3.092cm" svg:viewBox="0 0 131 130" draw:points="0,130 131,130 131,0 0,0"><text:p/></draw:polygon><draw:frame draw:style-name="gr86" draw:text-style-name="P115" svg:width="2.077cm" svg:height="0.302cm" svg:x="6.259cm" svg:y="3.045cm"><draw:text-box><text:p text:style-name="P91"><text:span text:style-name="T100">Διαφωνώ απολύτως</text:span></text:p></draw:text-box></draw:frame><draw:frame draw:style-name="gr87" draw:text-style-name="P115" svg:width="1.285cm" svg:height="0.302cm" svg:x="8.389cm" svg:y="3.045cm"><draw:text-box><text:p text:style-name="P91"><text:span text:style-name="T101">Δεν γνωρίζω</text:span></text:p></draw:text-box></draw:frame><draw:frame draw:style-name="gr65" draw:text-style-name="P114" svg:width="2.006cm" svg:height="0.782cm" svg:x="1.838cm" svg:y="2.902cm"><draw:text-box><text:p text:style-name="P96"><text:span text:style-name="T94">Τείνουν να συμφωνούν</text:span></text:p></draw:text-box></draw:frame><draw:frame draw:style-name="gr65" draw:text-style-name="P114" svg:width="2.289cm" svg:height="0.782cm" svg:x="3.749cm" svg:y="2.921cm"><draw:text-box><text:p text:style-name="P96"><text:span text:style-name="T94">Τείνουν να διαφωνούν</text:span></text:p></draw:text-box></draw:frame></draw:g></draw:g>Η μείωση αυτή δεν μεταφράζεται σε ασθενέστερη στήριξη της αμυντικής ικανότητας σε επίπεδο ΕΕ. Αντιθέτως, πάνω από τα δύο τρίτα των Ευρωπαίων συμφωνούν ότι η ΕΕ θα πρέπει να ενισχύσει την ικανότητά της να αμύνεται αυτόνομα έναντι πιθανών εξωτερικών απειλών (6 %), συμπεριλαμβανομένου του 32 % που συμφωνεί πλήρως. Αυτό υποδηλώνει ότι η στήριξη μιας ισχυρότερης ευρωπαϊκής άμυνας δεν αποτελεί μόνο αντίδραση σε ένα άμεσο αίσθημα εθνικής ανασφάλειας, αλλά αντικατοπτρίζει επίσης μια ευρύτερη προσδοκία ότι η ΕΕ θα πρέπει να είναι σε θέση να προστατευθεί σε ένα πιο αβέβαιο διεθνές περιβάλλον. </text:p>
        <text:p text:style-name="P31">Η αντίθεση μεταξύ των δύο αποτελεσμάτων είναι σημαντική. Ενώ λιγότεροι Ευρωπαίοι αισθάνονται τώρα ότι η χώρα τους απειλείται άμεσα, η μεγάλη πλειονότητα εξακολουθεί να υποστηρίζει την ενίσχυση της αυτόνομης αμυντικής ικανότητας της ΕΕ. Αυτό απηχεί τις προτεραιότητες που προσδιορίστηκαν στην προηγούμενη ενότητα, όπου η ασφάλεια και η άμυνα κατατάσσονται μεταξύ των κορυφαίων τομέων που οι Ευρωπαίοι αναμένουν από την ΕΕ να αντιμετωπίσει. </text:p>
        <text:p text:style-name="P54">Η αίσθηση απειλής παραμένει άνιση μεταξύ των κρατών μελών, ενώ η στήριξη της αυτόνομης άμυνας της ΕΕ είναι ευρέως διαδεδομένη </text:p>
        <text:p text:style-name="P31">Τα αποτελέσματα σε επίπεδο χώρας δείχνουν ότι η αντίληψη των απειλών κατά της εθνικής ασφάλειας διαφέρει σημαντικά μεταξύ των χωρών της ΕΕ. Τα υψηλότερα επίπεδα συμφωνίας ότι απειλείται η ασφάλεια της χώρας παρατηρούνται στην Κύπρο (74 %), ακολουθούμενη από τη Μάλτα (66 %), τη <text:span text:style-name="T15">Λιθουανία </text:span>(65 %), <text:span text:style-name="T15">το Lu</text:span> xembourg (64 %), την Εσθονία (62 %) και <text:span text:style-name="T15">την De</text:span> nmark (61 %). Σχετικά υψηλά επίπεδα καταγράφονται επίσης στην Ελλάδα (59%), τη Ρουμανία (58%), τη Γερμανία (57%), καθώς και τη Γαλλία και την Πολωνία (και οι δύο 56%). Αντίθετα, η αντίληψη της απειλής είναι σημαντικά χαμηλότερη στη Σλοβενία (32%), την Κροατία (39%), την Αυστρία (42%), την Ουγγαρία (43%), το Βέλγιο και τη Βουλγαρία (και οι δύο 44%), την Ιταλία (45%) και τη Σλοβακία (47%). Στις χώρες αυτές, λιγότεροι από τους μισούς ερωτηθέντες <text:soft-page-break/>συμφωνούν ότι απειλείται η ασφάλεια της χώρας τους. </text:p>
        <text:p text:style-name="P31">Η μείωση της αίσθησης απειλής σε σύγκριση με τον Ιανουάριο του 2026 είναι ορατή στα περισσότερα κράτη μέλη. Σε αρκετές χώρες, η μείωση είναι ιδιαίτερα έντονη, ιδίως στις Κάτω Χώρες (-25 μονάδες), τη Γαλλία (-24 μονάδες), το Βέλγιο (-21 μονάδες), την Ιταλία (-19 μονάδες), καθώς και τη Γερμανία και τη Σουηδία (και οι δύο -18 μονάδες). Αυτό υποδηλώνει ότι η απότομη μείωση που παρατηρείται σε επίπεδο ΕΕ δεν οφείλεται σε μικρό αριθμό χωρών, αλλά αντανακλά μια ευρύτερη χαλάρωση της παρατηρούμενης ανασφάλειας σε ολόκληρη την Ευρωπαϊκή Ένωση. Ωστόσο, η μείωση δεν είναι ομοιόμορφη: το αίσθημα απειλής παραμένει σχεδόν σταθερό στην Κύπρο (-1 βαθμός) και μάλιστα αυξάνεται στο Λουξεμβούργο (9 βαθμοί) και τη Μάλτα (6 βαθμοί), επιβεβαιώνοντας ότι τα εθνικά πλαίσια εξακολουθούν να διαμορφώνουν τις αντιλήψεις για την ασφάλεια. </text:p>
        <text:p text:style-name="P31">Η στήριξη της ΕΕ για την ενίσχυση της αυτόνομης αμυντικής της ικανότητας είναι πολύ πιο ομοιογενής. Η πλειοψηφία συμφωνεί με τη δήλωση αυτή σε κάθε κράτος μέλος, η οποία κυμαίνεται από 62% στην Ιταλία έως 92% στη Μάλτα. Τα υψηλότερα επίπεδα παρατηρούνται στη Μάλτα (92%), το Λουξεμβούργο (91%) και την Κύπρο (88%), ακολουθούμενες από τη Δανία (80%), την Εσθονία (79%), την Πορτογαλία (78%) και τη Λιθουανία (77%). Ακόμη και στις χώρες όπου η στήριξη είναι χαμηλότερη, εξακολουθεί να βασίζεται σαφώς στην πλειοψηφία, όπως η Ιταλία (62%), η Πολωνία (65%), η Αυστρία και η Σλοβενία (και οι δύο 66%) και η Βουλγαρία και η Σουηδία (και οι δύο 67%). Αυτό δείχνει ότι, ενώ οι Ευρωπαίοι διαφέρουν ως προς τον τρόπο με τον οποίο αισθάνονται ότι απειλούνται άμεσα, η στήριξη για την ενίσχυση της αμυντικής ικανότητας της ΕΕ αποτελεί κοινή θέση σε ολόκληρη την Ευρωπαϊκή Ένωση. </text:p>
        <text:p text:style-name="P31"><draw:g text:anchor-type="paragraph" draw:z-index="20" draw:name="Objet de groupe 21" draw:style-name="gr2"><draw:frame draw:style-name="gr25" draw:text-style-name="P99" svg:width="17.259cm" svg:height="6.308cm" svg:x="0.386cm" svg:y="2.337cm"><draw:image xlink:href="Pictures/10000000000004ED000001CDCFC94F3F38D31369.png" xlink:type="simple" xlink:show="embed" xlink:actuate="onLoad" draw:mime-type="image/png"><text:p/></draw:image></draw:frame><draw:frame draw:style-name="gr24" draw:text-style-name="P97" svg:width="16.712cm" svg:height="0.983cm" svg:x="-0.501cm" svg:y="0.365cm"><draw:text-box><text:p text:style-name="P96"><text:span text:style-name="T79">Ε7 Δεδομένου του τρέχοντος διεθνούς πλαισίου, σε ποιον βαθμό συμφωνείτε ή διαφωνείτε με τις ακόλουθες δηλώσεις;</text:span></text:p></draw:text-box></draw:frame><draw:frame draw:style-name="gr24" draw:text-style-name="P98" svg:width="7.286cm" svg:height="0.622cm" svg:x="5.158cm" svg:y="0.839cm"><draw:text-box><text:p text:style-name="P96"><text:span text:style-name="T80">Απειλείται η ασφάλεια (της χώρας μας)</text:span></text:p></draw:text-box></draw:frame><draw:g draw:style-name="gr26"><draw:frame draw:style-name="gr25" draw:text-style-name="P99" svg:width="15.137cm" svg:height="0.433cm" svg:x="0.467cm" svg:y="1.457cm"><draw:image xlink:href="Pictures/100000000000038C0000001A68C3D201477F9430.png" xlink:type="simple" xlink:show="embed" xlink:actuate="onLoad" draw:mime-type="image/png"><text:p/></draw:image></draw:frame><draw:frame draw:style-name="gr24" draw:text-style-name="P97" svg:width="2.497cm" svg:height="0.983cm" svg:x="0.702cm" svg:y="1.423cm"><draw:text-box><text:p text:style-name="P96"><text:span text:style-name="T79">Συμφωνώ απολύτως</text:span></text:p></draw:text-box></draw:frame><draw:frame draw:style-name="gr24" draw:text-style-name="P97" svg:width="2.724cm" svg:height="0.983cm" svg:x="3.976cm" svg:y="1.397cm"><draw:text-box><text:p text:style-name="P96"><text:span text:style-name="T79">Τείνουν να συμφωνούν</text:span></text:p></draw:text-box></draw:frame><draw:frame draw:style-name="gr24" draw:text-style-name="P97" svg:width="3.225cm" svg:height="0.983cm" svg:x="7.615cm" svg:y="1.45cm"><draw:text-box><text:p text:style-name="P96"><text:span text:style-name="T79">Τείνουν να διαφωνούν</text:span></text:p></draw:text-box></draw:frame><draw:frame draw:style-name="gr66" draw:text-style-name="P97" svg:width="3.446cm" svg:height="0.639cm" svg:x="11.762cm" svg:y="1.409cm"><draw:text-box><text:p text:style-name="P96"><text:span text:style-name="T79">Διαφωνώ απολύτως</text:span></text:p></draw:text-box></draw:frame><draw:frame draw:style-name="gr24" draw:text-style-name="P97" svg:width="2.17cm" svg:height="0.983cm" svg:x="15.577cm" svg:y="1.423cm"><draw:text-box><text:p text:style-name="P96"><text:span text:style-name="T79">Δεν γνωρίζω</text:span></text:p></draw:text-box></draw:frame></draw:g></draw:g></text:p>
        <text:p text:style-name="P31"/>
        <text:p text:style-name="P25"><draw:g text:anchor-type="paragraph" draw:z-index="21" draw:name="Objet de groupe 22" draw:style-name="gr2"><draw:frame draw:style-name="gr25" draw:text-style-name="P99" svg:width="17.569cm" svg:height="6.298cm" svg:x="0.025cm" svg:y="1.986cm"><draw:image xlink:href="Pictures/10000000000004FE000001CADFF916249B967341.png" xlink:type="simple" xlink:show="embed" xlink:actuate="onLoad" draw:mime-type="image/png"><text:p/></draw:image></draw:frame><draw:frame draw:style-name="gr24" draw:text-style-name="P97" svg:width="16.712cm" svg:height="0.983cm" svg:x="-0.624cm" svg:y="0.136cm"><draw:text-box><text:p text:style-name="P96"><text:span text:style-name="T79">Ε7 Δεδομένου του τρέχοντος διεθνούς πλαισίου, σε ποιον βαθμό συμφωνείτε ή διαφωνείτε με τις ακόλουθες δηλώσεις;</text:span></text:p></draw:text-box></draw:frame><draw:frame draw:style-name="gr24" draw:text-style-name="P98" svg:width="17.01cm" svg:height="0.622cm" svg:x="0.094cm" svg:y="0.61cm"><draw:text-box><text:p text:style-name="P96"><text:span text:style-name="T80">Η ΕΕ θα πρέπει να ενισχύσει την ικανότητά της να αμύνεται αυτόνομα έναντι πιθανών εξωτερικών απειλών </text:span></text:p></draw:text-box></draw:frame><draw:g draw:style-name="gr26"><draw:frame draw:style-name="gr25" draw:text-style-name="P99" svg:width="15.137cm" svg:height="0.433cm" svg:x="0.344cm" svg:y="1.228cm"><draw:image xlink:href="Pictures/100000000000038C0000001A68C3D201477F9430.png" xlink:type="simple" xlink:show="embed" xlink:actuate="onLoad" draw:mime-type="image/png"><text:p/></draw:image></draw:frame><draw:frame draw:style-name="gr24" draw:text-style-name="P97" svg:width="2.497cm" svg:height="0.983cm" svg:x="0.579cm" svg:y="1.194cm"><draw:text-box><text:p text:style-name="P96"><text:span text:style-name="T79">Συμφωνώ απολύτως</text:span></text:p></draw:text-box></draw:frame><draw:frame draw:style-name="gr24" draw:text-style-name="P97" svg:width="2.724cm" svg:height="0.983cm" svg:x="3.853cm" svg:y="1.168cm"><draw:text-box><text:p text:style-name="P96"><text:span text:style-name="T79">Τείνουν να συμφωνούν</text:span></text:p></draw:text-box></draw:frame><draw:frame draw:style-name="gr24" draw:text-style-name="P97" svg:width="3.225cm" svg:height="0.983cm" svg:x="7.492cm" svg:y="1.221cm"><draw:text-box><text:p text:style-name="P96"><text:span text:style-name="T79">Τείνουν να διαφωνούν</text:span></text:p></draw:text-box></draw:frame><draw:frame draw:style-name="gr66" draw:text-style-name="P97" svg:width="3.446cm" svg:height="0.639cm" svg:x="11.639cm" svg:y="1.18cm"><draw:text-box><text:p text:style-name="P96"><text:span text:style-name="T79">Διαφωνώ απολύτως</text:span></text:p></draw:text-box></draw:frame><draw:frame draw:style-name="gr24" draw:text-style-name="P97" svg:width="2.17cm" svg:height="0.983cm" svg:x="15.454cm" svg:y="1.194cm"><draw:text-box><text:p text:style-name="P96"><text:span text:style-name="T79">Δεν γνωρίζω</text:span></text:p></draw:text-box></draw:frame></draw:g></draw:g></text:p>
        <text:p text:style-name="P31"/>
        <text:p text:style-name="P31">Οι κοινωνικοδημογραφικές διαφορές είναι περιορισμένες όσον αφορά την εικαζόμενη απειλή, αλλά πιο ορατές όσον αφορά τη στήριξη της αυτόνομης άμυνας της ΕΕ Οι κοινωνικοδημογραφικές διαφορές όσον αφορά την αντίληψη ότι απειλείται η χώρα κάποιου παραμένουν σχετικά περιορισμένες. Σε αντίθεση με τις προηγούμενες ερωτήσεις σχετικά με τις κύριες προκλήσεις και προτεραιότητες της ΕΕ, η ηλικία δεν διαρθρώνει σε μεγάλο βαθμό τις απαντήσεις. Η συμφωνία ότι απειλείται η εθνική ασφάλεια βρίσκεται στο 54% μεταξύ των ατόμων ηλικίας 15-24 και 25-39 ετών, στο 50% μεταξύ των ατόμων ηλικίας 40-54 ετών και στο 53% μεταξύ των ατόμων ηλικίας 55 ετών και άνω. Αυτό υποδηλώνει ότι, όταν οι πολίτες ερωτώνται άμεσα για την ασφάλεια της χώρας τους, η αίσθηση της απειλής μοιράζεται σχετικά ευρέως μεταξύ των γενεών. Οι διαφορές μεταξύ των φύλων είναι επίσης μέτριες, αν και οι γυναίκες (54 %) έχουν ελαφρώς περισσότερες πιθανότητες από τους άνδρες (51 %) να συμφωνήσουν ότι απειλείται η ασφάλεια της χώρας τους. </text:p>
        <text:p text:style-name="P31">Η στήριξη για την ενίσχυση της αυτόνομης αμυντικής ικανότητας της ΕΕ παρουσιάζει πιο διακριτά κοινωνικοδημογραφικά πρότυπα. Το ποσοστό αυτό είναι υψηλότερο στους ερωτηθέντες ηλικίας 55 ετών και άνω (74%) από ό,τι στους ερωτηθέντες ηλικίας 15-24 ετών (63%), 25-39 ετών (62%) και 40-54 ετών (65%). Αυτό εν μέρει απηχεί τα προηγούμενα ευρήματα που δείχνουν ότι οι παλαιότεροι ερωτηθέντες τείνουν να δίνουν μεγαλύτερη βαρύτητα σε γεωπολιτικά ζητήματα και ζητήματα που σχετίζονται με την ασφάλεια. </text:p>
        <text:p text:style-name="P31">Οι μεγαλύτερες διαφορές είναι η συμπεριφορά. Οι ερωτηθέντες που εμπιστεύονται την ΕΕ για την ενίσχυση της ασφάλειας και της άμυνας είναι πολύ πιθανότερο να στηρίξουν μια αυτόνομη αμυντική ικανότητα της ΕΕ από εκείνους που δεν εμπιστεύονται την ΕΕ στον τομέα αυτό (75 % έναντι 59 %). Παρόμοιο χάσμα παρατηρείται μεταξύ εκείνων που είναι ικανοποιημένοι και δυσαρεστημένοι με τον σεβασμό του κράτους δικαίου στην ΕΕ (77% έναντι 61%). Τα αποτελέσματα αυτά δείχνουν ότι η στήριξη της αυτόνομης άμυνας της ΕΕ συνδέεται στενά με την ευρύτερη εμπιστοσύνη στην ικανότητα της ΕΕ να ενεργεί αποτελεσματικά. Ωστόσο, ακόμη και μεταξύ των πιο επιφυλακτικών ομάδων, η στήριξη εξακολουθεί να βασίζεται στην πλειοψηφία, επιβεβαιώνοντας ότι η ενίσχυση της αμυντικής ικανότητας της ΕΕ αποτελεί ευρέως κοινή προσδοκία σε ολόκληρο τον ευρωπαϊκό πληθυσμό.</text:p>
        <text:p text:style-name="P31"/>
        <text:h text:style-name="P20" text:outline-level="2"><text:bookmark-start text:name="__RefHeading___Toc4086_3967327191"/>6.2 Εμπιστοσύνη στην ΕΕ για την ενίσχυση της ασφάλειας και της άμυνας<text:bookmark-end text:name="__RefHeading___Toc4086_3967327191"/></text:h>
        <text:p text:style-name="P31">Η πλειονότητα των Ευρωπαίων εμπιστεύονται την ΕΕ για την ενίσχυση της ασφάλειας και της άμυνας, αν και η εμπιστοσύνη είναι πιο μετριοπαθής από τη στήριξη της αυτόνομης άμυνας της ΕΕ </text:p>
        <text:p text:style-name="P31">Ένας<text:span text:style-name="T5"> μεγάλος αριθμός</text:span> Ευρωπαίων εμπιστεύεται την Ευρωπαϊκή Ένωση για την ενίσχυση της ασφάλειας και της άμυνας στην Ευρώπη και την προστασία των πολιτών της<text:span text:style-name="T5"> (56%),</text:span> συμπεριλαμβανομένου του 12% που την εμπιστεύεται πλήρως και του 44% που τείνει να την εμπιστεύεται. Σε σύγκριση με τον Ιανουάριο του 2026, η εμπιστοσύνη στην ΕΕ για την ενίσχυση της ασφάλειας και της άμυνας έχει αυξηθεί κατά τέσσερις ποσοστιαίες μονάδες, ενώ το ποσοστό όσων δεν την εμπιστεύονται καθόλου έχει μειωθεί. Ως εκ τούτου, τα αποτελέσματα καταδεικνύουν μέτρια αλλά σαφή βελτίωση της εμπιστοσύνης στην ικανότητα δράσης της ΕΕ στον τομέα της ασφάλειας και της άμυνας. </text:p>
        <text:p text:style-name="P31"/>
        <text:p text:style-name="P31"><draw:g text:anchor-type="paragraph" draw:z-index="22" draw:name="Objet de groupe 23" draw:style-name="gr2"><draw:path draw:style-name="gr50" draw:text-style-name="P90" svg:width="1.67cm" svg:height="1.384cm" svg:x="7.948cm" svg:y="7.891cm" svg:viewBox="0 0 1671 1385" svg:d="M17 0c619 11 1210 258 1654 689l-678 696c-267-258-621-406-993-412z"><text:p/></draw:path><draw:path draw:style-name="gr51" draw:text-style-name="P107" svg:width="3.366cm" svg:height="4.171cm" svg:x="6.985cm" svg:y="8.579cm" svg:viewBox="0 0 3367 4172" svg:d="M2631 0c963 935 984 2474 48 3436-697 715-1758 932-2679 549l374-897c744 310 1598-42 1908-786 230-552 100-1189-330-1606z"><text:p/></draw:path><draw:path draw:style-name="gr52" draw:text-style-name="P108" svg:width="1.872cm" svg:height="3.45cm" svg:x="5.49cm" svg:y="9.114cm" svg:viewBox="0 0 1873 3451" svg:d="M1499 3451c-1240-515-1828-1938-1311-3177 39-94 84-186 135-274l844 483c-401 699-158 1590 541 1990 53 31 108 58 165 81z"><text:p/></draw:path><draw:path draw:style-name="gr53" draw:text-style-name="P109" svg:width="1.772cm" svg:height="1.639cm" svg:x="5.812cm" svg:y="7.957cm" svg:viewBox="0 0 1773 1640" svg:d="M0 1156c333-582 893-1000 1548-1156l225 945c-392 94-729 345-929 695z"><text:p/></draw:path><draw:path draw:style-name="gr54" draw:text-style-name="P110" svg:width="0.606cm" svg:height="1.011cm" svg:x="7.359cm" svg:y="7.891cm" svg:viewBox="0 0 607 1012" svg:d="M0 66c198-47 402-69 607-66l-17 973c-123-2-246 11-365 39z"><text:p/></draw:path><draw:frame draw:style-name="gr55" draw:text-style-name="P101" svg:width="1.359cm" svg:height="0.318cm" svg:x="7.2cm" svg:y="6.955cm"><draw:text-box><text:p text:style-name="P91"><text:span text:style-name="T87">Δεν γνωρίζω</text:span></text:p></draw:text-box></draw:frame><draw:frame draw:style-name="gr56" draw:text-style-name="P111" svg:width="0.391cm" svg:height="0.327cm" svg:x="7.636cm" svg:y="7.267cm"><draw:text-box><text:p text:style-name="P91"><text:span text:style-name="T88">4 %</text:span></text:p></draw:text-box></draw:frame><draw:frame draw:style-name="gr57" draw:text-style-name="P100" svg:width="12.475cm" svg:height="0.842cm" svg:x="-0.309cm" svg:y="6.128cm"><draw:text-box><text:p text:style-name="P91"><text:span text:style-name="T81">Ε8</text:span> <text:span text:style-name="T89">Σε ποιον βαθμό εμπιστεύεστε την Ευρωπαϊκή Ένωση για την ενίσχυση της ασφάλειας και της άμυνας στην Ευρώπη και την καλύτερη προστασία των πολιτών της;</text:span></text:p></draw:text-box></draw:frame><draw:frame draw:style-name="gr58" draw:text-style-name="P112" svg:width="0.743cm" svg:height="0.479cm" svg:x="-0.309cm" svg:y="7.144cm"><draw:text-box><text:p/></draw:text-box></draw:frame><draw:frame draw:style-name="gr59" draw:text-style-name="P101" svg:width="0.26cm" svg:height="0.479cm" svg:x="10.029cm" svg:y="8.176cm"><draw:text-box><text:p/></draw:text-box></draw:frame><draw:frame draw:style-name="gr59" draw:text-style-name="P101" svg:width="0.26cm" svg:height="0.479cm" svg:x="7.664cm" svg:y="7.52cm"><draw:text-box><text:p/></draw:text-box></draw:frame><draw:frame draw:style-name="gr60" draw:text-style-name="P101" svg:width="0.535cm" svg:height="0.479cm" svg:x="3.044cm" svg:y="8.34cm"><draw:text-box><text:p/></draw:text-box></draw:frame><draw:frame draw:style-name="gr61" draw:text-style-name="P101" svg:width="0.773cm" svg:height="0.479cm" svg:x="2.841cm" svg:y="8.654cm"><draw:text-box><text:p/></draw:text-box></draw:frame><draw:frame draw:style-name="gr62" draw:text-style-name="P113" svg:width="1.802cm" svg:height="1.2cm" svg:x="9.348cm" svg:y="7.477cm"><draw:text-box><text:p text:style-name="P91"><text:span text:style-name="T90">Εμπιστευτείτε πλήρως το 12%</text:span></text:p></draw:text-box></draw:frame><draw:frame draw:style-name="gr63" draw:text-style-name="P113" svg:width="1.95cm" svg:height="1.516cm" svg:x="4.752cm" svg:y="7.888cm"><draw:text-box><text:p text:style-name="P91"><text:span text:style-name="T91">Μην εμπιστεύεστε καθόλου το 13%</text:span><text:span text:style-name="T92"> </text:span></text:p></draw:text-box></draw:frame><draw:frame draw:style-name="gr64" draw:text-style-name="P113" svg:width="1.805cm" svg:height="1.516cm" svg:x="3.4cm" svg:y="10.545cm"><draw:text-box><text:p text:style-name="P91"><text:span text:style-name="T93">Τείνουν να μην εμπιστεύονται το 27 %</text:span><text:span text:style-name="T92"> </text:span></text:p></draw:text-box></draw:frame><draw:frame draw:style-name="gr65" draw:text-style-name="P114" svg:width="2.326cm" svg:height="1.047cm" svg:x="8.84cm" svg:y="12.714cm"><draw:text-box><text:p text:style-name="P96"><text:span text:style-name="T94">Τείνουν να εμπιστεύονται το 44%</text:span></text:p></draw:text-box></draw:frame></draw:g>Το αποτέλεσμα αυτό θα πρέπει να διαβαστεί μαζί με την προηγούμενη ερώτηση. Ενώ πάνω από τα δύο τρίτα των Ευρωπαίων συμφωνούν ότι η ΕΕ θα πρέπει να ενισχύσει την ικανότητά της να αμύνεται αυτόνομα έναντι πιθανών εξωτερικών απειλών, μια μικρότερη πλειοψηφία εμπιστεύεται την ΕΕ για την ενίσχυση της ασφάλειας και της άμυνας στην πράξη. Το κενό αυτό υποδηλώνει ότι η στήριξη της αρχής μιας ισχυρότερης ευρωπαϊκής άμυνας είναι ευρύτερη από την εμπιστοσύνη στην ικανότητα της ΕΕ να την υλοποιήσει. Ωστόσο, το γεγονός ότι η εμπιστοσύνη κατέχεται κατά πλειοψηφία και έχει αυξηθεί από τον Ιανουάριο του 2026 επιβεβαιώνει ότι η ΕΕ θεωρείται από πολλούς πολίτες ως σχετικός παράγοντας στον τομέα της ασφάλειας και της άμυνας. </text:p>
        <text:p text:style-name="P31"/>
        <text:p text:style-name="P54">Η εμπιστοσύνη στην ΕΕ όσον αφορά την ασφάλεια και την άμυνα είναι υψηλότερη στη Μάλτα και το Λουξεμβούργο και χαμηλότερη σε αρκετά από τα μεγαλύτερα κράτη μέλη </text:p>
        <text:p text:style-name="P31">Η εμπιστοσύνη στην ΕΕ για την ενίσχυση της ασφάλειας και της άμυνας ποικίλλει σημαντικά μεταξύ των κρατών μελών. Φθάνει στα υψηλότερα επίπεδά της στη Μάλτα (91%) και το Λουξεμβούργο (88%), ακολουθούμενη από την Κύπρο (76%), την Πορτογαλία, τη Δανία και τη Λιθουανία (και οι δύο 75%) και την Εσθονία (72%). Στις χώρες αυτές, η εμπιστοσύνη στην ικανότητα της ΕΕ να προστατεύει τους πολίτες υπερβαίνει σημαντικά τον μέσο όρο της ΕΕ. </text:p>
        <text:p text:style-name="P31">Στο άλλο άκρο της κλίμακας, η εμπιστοσύνη είναι χαμηλότερη στην Ελλάδα και την Τσεχία (και οι δύο 47 %). Είναι επίσης σχετικά χαμηλή στη Γερμανία και την Ιταλία (και οι δύο 50%), τη Σλοβακία και τη Βουλγαρία (και οι δύο 52%), καθώς και τη Γαλλία και την Αυστρία (και οι δύο 53%). Αυτό επιβεβαιώνει ότι, παρόλο που η εμπιστοσύνη ανήκει κατά πλειοψηφία ή σχεδόν κατά πλειοψηφία σε όλα σχεδόν τα κράτη μέλη, η εμπιστοσύνη στον ρόλο της ΕΕ στον τομέα της ασφάλειας και της άμυνας είναι πιο περιορισμένη σε αρκετά μεγάλα κράτη μέλη, ιδίως στη Γερμανία, την Ιταλία και τη Γαλλία. </text:p>
        <text:p text:style-name="P31">Η εικόνα της χώρας επικαλύπτεται μόνο εν μέρει με την αίσθηση της εθνικής απειλής που περιγράφεται στην προηγούμενη ενότητα. Στην Ιθουανία και την Εσθονία, τα υψηλά επίπεδα εμπιστοσύνης στην ΕΕ <text:soft-page-break/>συμβαδίζουν με την ισχυρή αντίληψη των κινδύνων για την ασφάλεια, γεγονός που υποδηλώνει ότι οι χώρες που είναι περισσότερο εκτεθειμένες στις γεωπολιτικές συνέπειες του πολέμου στην Ουκρανία ενδέχεται επίσης να εμπιστεύονται περισσότερο την αμυντική δράση σε επίπεδο ΕΕ. Ωστόσο, αυτό δεν είναι συστηματικό. Ορισμένες χώρες με σχετικά υψηλή εκτιμώμενη απειλή, όπως η Γαλλία ή η Γερμανία, παρουσιάζουν πιο μέτρια επίπεδα εμπιστοσύνης στην ΕΕ στον τομέα αυτό. Αυτό δείχνει ότι η εμπιστοσύνη στον ρόλο της ΕΕ στον τομέα της ασφάλειας και της άμυνας δεν διαμορφώνεται μόνο από την έκθεση σε εξωτερικές απειλές, αλλά και από την ευρύτερη εθνική στάση απέναντι στην ικανότητα της ΕΕ να ενεργεί αποτελεσματικά. </text:p>
        <text:p text:style-name="P31">Σε σύγκριση με τον Ιανουάριο του 2026, η εμπιστοσύνη έχει αυξηθεί στα περισσότερα κράτη μέλη, αν και σε διαφορετικό βαθμό. Οι μεγαλύτερες αυξήσεις παρατηρούνται στη Μάλτα (24 μονάδες), τη Γαλλία (13 μονάδες), το Λουξεμβούργο (12 μονάδες), την Αυστρία (10 μονάδες) και τη Σλοβενία (9 μονάδες). Η εμπιστοσύνη έχει επίσης αυξηθεί αισθητά στη Βουλγαρία και την Ουγγαρία (και οι δύο 8 βαθμοί), τη Δανία και την Ελλάδα (και οι δύο 7 βαθμοί) και το Βέλγιο (6 βαθμοί). Η συνολική αύξηση της εμπιστοσύνης είναι ευρέως διαδεδομένη, αλλά άνιση σε ολόκληρη την Ευρωπαϊκή Ένωση. </text:p>
        <text:p text:style-name="P31"><draw:g text:anchor-type="paragraph" draw:z-index="23" draw:name="Objet de groupe 24" draw:style-name="gr2"><draw:frame draw:style-name="gr25" draw:text-style-name="P99" svg:width="16.768cm" svg:height="6.065cm" svg:x="0.077cm" svg:y="1.905cm"><draw:image xlink:href="Pictures/1000000000000500000001CF7AAE1E425C15B12B.png" xlink:type="simple" xlink:show="embed" xlink:actuate="onLoad" draw:mime-type="image/png"><text:p/></draw:image></draw:frame><draw:frame draw:style-name="gr23" draw:text-style-name="P97" svg:width="16.795cm" svg:height="0.992cm" svg:x="0.229cm" svg:y="0.39cm"><draw:text-box><text:p text:style-name="P106"><text:span text:style-name="T79">Ε8 Σε ποιο βαθμό εμπιστεύεστε την Ευρωπαϊκή Ένωση για την ενίσχυση της ασφάλειας και της άμυνας στην Ευρώπη και την καλύτερη προστασία των πολιτών της;</text:span></text:p></draw:text-box></draw:frame><draw:g draw:style-name="gr26"><draw:frame draw:style-name="gr25" draw:text-style-name="P99" svg:width="15.135cm" svg:height="0.433cm" svg:x="-0.198cm" svg:y="1.341cm"><draw:image xlink:href="Pictures/100000000000038C0000001A68C3D201477F9430.png" xlink:type="simple" xlink:show="embed" xlink:actuate="onLoad" draw:mime-type="image/png"><text:p/></draw:image></draw:frame><draw:frame draw:style-name="gr23" draw:text-style-name="P97" svg:width="2.497cm" svg:height="0.992cm" svg:x="0.037cm" svg:y="1.307cm"><draw:text-box><text:p text:style-name="P106"><text:span text:style-name="T79">Πλήρης εμπιστοσύνη</text:span></text:p></draw:text-box></draw:frame><draw:frame draw:style-name="gr24" draw:text-style-name="P97" svg:width="2.726cm" svg:height="0.983cm" svg:x="3.309cm" svg:y="1.281cm"><draw:text-box><text:p text:style-name="P106"><text:span text:style-name="T79">Τείνουν να εμπιστεύονται</text:span></text:p></draw:text-box></draw:frame><draw:frame draw:style-name="gr24" draw:text-style-name="P97" svg:width="3.225cm" svg:height="0.983cm" svg:x="6.949cm" svg:y="1.334cm"><draw:text-box><text:p text:style-name="P106"><text:span text:style-name="T79">Τείνουν να μην εμπιστεύονται</text:span></text:p></draw:text-box></draw:frame><draw:frame draw:style-name="gr27" draw:text-style-name="P97" svg:width="3.444cm" svg:height="0.983cm" svg:x="11.096cm" svg:y="1.295cm"><draw:text-box><text:p text:style-name="P106"><text:span text:style-name="T79">Μην εμπιστεύεστε καθόλου</text:span></text:p></draw:text-box></draw:frame><draw:frame draw:style-name="gr49" draw:text-style-name="P97" svg:width="2.17cm" svg:height="0.983cm" svg:x="14.91cm" svg:y="1.307cm"><draw:text-box><text:p text:style-name="P106"><text:span text:style-name="T79">Δεν γνωρίζω</text:span></text:p></draw:text-box></draw:frame></draw:g></draw:g></text:p>
        <text:p text:style-name="P31"/>
        <text:p text:style-name="P25"/>
        <text:p text:style-name="P54">Η εμπιστοσύνη στην ΕΕ όσον αφορά την ασφάλεια και την άμυνα είναι ισχυρότερη μεταξύ των νεότερων ερωτηθέντων και εκείνων που έχουν ευρύτερη εμπιστοσύνη στην ΕΕ </text:p>
        <text:p text:style-name="P31">Η ηλικία είναι ένα από τα πιο ξεκάθαρα χάσματα. Η εμπιστοσύνη στην ΕΕ για την ενίσχυση της ασφάλειας και της άμυνας είναι υψηλότερη μεταξύ των ερωτηθέντων ηλικίας 15-24 ετών (65 %) και παραμένει πάνω από τον μέσο όρο της ΕΕ (56 %) μεταξύ των ατόμων ηλικίας 25-39 ετών (59 %). Το ποσοστό αυτό είναι χαμηλότερο μεταξύ των ερωτηθέντων ηλικίας 40-54 ετών (53%) και των ερωτηθέντων ηλικίας 55 ετών και άνω (55%). </text:p>
        <text:p text:style-name="P31"/>
        <text:p text:style-name="P31">Αυτό το ηλικιακό πρότυπο είναι αξιοσημείωτο, διότι οι ηλικιωμένοι ερωτηθέντες είναι γενικά πιθανότερο να εντοπίσουν ζητήματα που σχετίζονται με την ασφάλεια ως προκλήσεις ή προτεραιότητες για την ΕΕ. Οι νεότεροι ερωτηθέντες φαίνεται ότι είναι λιγότερο πιθανό να αισθάνονται ότι τους αφορούν άμεσα οι απειλές κατά της ασφάλειας, αλλά είναι πιθανότερο να εμπιστεύονται την ΕΕ για την ανάληψη δράσης στον τομέα αυτό. Αυτό υποδηλώνει διάκριση μεταξύ της αντίληψης της απειλής, η οποία τείνει να είναι ισχυρότερη μεταξύ των ηλικιωμένων ερωτηθέντων, και της εμπιστοσύνης στη δράση της ΕΕ, η οποία είναι ισχυρότερη μεταξύ των νεότερων Ευρωπαίων. </text:p>
        <text:p text:style-name="P31">Οι διαφορές μεταξύ των φύλων είναι περιορισμένες, αν και οι άνδρες (58%) έχουν ελαφρώς περισσότερες πιθανότητες από τις γυναίκες (55%) να εμπιστεύονται την ΕΕ στον τομέα αυτό. Η εμπιστοσύνη είναι επίσης υψηλότερη μεταξύ των ερωτηθέντων με τριτοβάθμια εκπαίδευση (61%) από ό,τι μεταξύ των ερωτηθέντων με ανώτερη δευτεροβάθμια ή μεταδευτεροβάθμια μη τριτοβάθμια εκπαίδευση (54%) ή χαμηλότερα επίπεδα εκπαίδευσης (55%). </text:p>
        <text:p text:style-name="P31"/>
        <text:p text:style-name="P31"><draw:g text:anchor-type="paragraph" draw:z-index="24" draw:name="Objet de groupe 25" draw:style-name="gr2"><draw:frame draw:style-name="gr29" draw:text-style-name="P100" svg:width="15.571cm" svg:height="0.355cm" svg:x="-0.086cm" svg:y="2.455cm"><draw:text-box><text:p text:style-name="P91"><text:span text:style-name="T81">Η εμπιστοσύνη στην ΕΕ στον τομέα της άμυνας είναι σημαντικά ισχυρότερη μεταξύ των ατόμων ηλικίας κάτω των 25 ετών (65 %)</text:span></text:p></draw:text-box></draw:frame><draw:frame draw:style-name="gr30" draw:text-style-name="P92" svg:width="2.382cm" svg:height="0.313cm" svg:x="6.13cm" svg:y="4.214cm"><draw:text-box><text:p text:style-name="P91"><text:span text:style-name="T82">Σύνολο εμπιστοσύνης </text:span></text:p></draw:text-box></draw:frame><draw:frame draw:style-name="gr31" draw:text-style-name="P101" svg:width="17.165cm" svg:height="0.318cm" svg:x="-0.081cm" svg:y="3.351cm"><draw:text-box><text:p text:style-name="P91"><text:span text:style-name="T83">Ε8 </text:span><text:span text:style-name="T84">Σε ποιο βαθμό εμπιστεύεστε την Ευρωπαϊκή Ένωση για την ενίσχυση της ασφάλειας και της άμυνας στην Ευρώπη και την καλύτερη προστασία των πολιτών της;</text:span></text:p></draw:text-box></draw:frame><draw:polygon draw:style-name="gr32" draw:text-style-name="P102" svg:width="2.155cm" svg:height="0.399cm" svg:x="0.338cm" svg:y="4.468cm" svg:viewBox="0 0 2156 400" draw:points="0,400 2156,400 2156,0 0,0"><text:p/></draw:polygon><draw:frame draw:style-name="gr33" draw:text-style-name="P103" svg:width="0.539cm" svg:height="0.479cm" svg:x="-0.081cm" svg:y="4.252cm"><draw:text-box><text:p/></draw:text-box></draw:frame><draw:path draw:style-name="gr34" draw:text-style-name="P90" svg:width="1.767cm" svg:height="2.37cm" svg:x="1.404cm" svg:y="5.447cm" svg:viewBox="0 0 1768 2371" svg:d="M1768 0h-1768v339h1768zM1611 677h-1611v339h1611zM1442 1366h-1442v327h1442zM1502 2043h-1502v328h1502z"><text:p/></draw:path><draw:line draw:style-name="gr35" draw:text-style-name="P104" svg:x1="1.412cm" svg:y1="5.272cm" svg:x2="1.412cm" svg:y2="7.992cm"><text:p/></draw:line><draw:path draw:style-name="gr35" draw:text-style-name="P104" svg:width="0.072cm" svg:height="2.72cm" svg:x="1.337cm" svg:y="5.272cm" svg:viewBox="0 0 73 2721" svg:d="M0 0h73M0 677h73M0 1366h73M0 2044h73M0 2721h73"><text:p/></draw:path><draw:frame draw:style-name="gr36" draw:text-style-name="P105" svg:width="1.41cm" svg:height="0.285cm" svg:x="0.974cm" svg:y="4.566cm"><draw:text-box><text:p text:style-name="P91"><text:span text:style-name="T85">% κατά ηλικία:</text:span></text:p></draw:text-box></draw:frame><draw:frame draw:style-name="gr37" draw:text-style-name="P105" svg:width="0.267cm" svg:height="0.285cm" svg:x="3.269cm" svg:y="5.522cm"><draw:text-box><text:p text:style-name="P91"><text:span text:style-name="T85">65</text:span></text:p></draw:text-box></draw:frame><draw:frame draw:style-name="gr38" draw:text-style-name="P105" svg:width="0.23cm" svg:height="0.285cm" svg:x="3.107cm" svg:y="6.212cm"><draw:text-box><text:p text:style-name="P91"><text:span text:style-name="T85">5</text:span></text:p></draw:text-box></draw:frame><draw:frame draw:style-name="gr37" draw:text-style-name="P105" svg:width="0.267cm" svg:height="0.285cm" svg:x="2.944cm" svg:y="6.891cm"><draw:text-box><text:p text:style-name="P91"><text:span text:style-name="T85">53</text:span></text:p></draw:text-box></draw:frame><draw:frame draw:style-name="gr39" draw:text-style-name="P105" svg:width="0.269cm" svg:height="0.285cm" svg:x="2.997cm" svg:y="7.569cm"><draw:text-box><text:p text:style-name="P91"><text:span text:style-name="T85">55</text:span></text:p></draw:text-box></draw:frame><draw:frame draw:style-name="gr40" draw:text-style-name="P105" svg:width="0.611cm" svg:height="0.285cm" svg:x="0.672cm" svg:y="5.512cm"><draw:text-box><text:p text:style-name="P91"><text:span text:style-name="T86">15-24</text:span></text:p></draw:text-box></draw:frame><draw:frame draw:style-name="gr40" draw:text-style-name="P105" svg:width="0.611cm" svg:height="0.285cm" svg:x="0.672cm" svg:y="6.2cm"><draw:text-box><text:p text:style-name="P91"><text:span text:style-name="T86">25-39</text:span></text:p></draw:text-box></draw:frame><draw:frame draw:style-name="gr40" draw:text-style-name="P105" svg:width="0.611cm" svg:height="0.285cm" svg:x="0.672cm" svg:y="6.881cm"><draw:text-box><text:p text:style-name="P91"><text:span text:style-name="T86">40-54</text:span></text:p></draw:text-box></draw:frame><draw:polygon draw:style-name="gr32" draw:text-style-name="P102" svg:width="4.381cm" svg:height="0.664cm" svg:x="4.394cm" svg:y="4.517cm" svg:viewBox="0 0 4382 665" draw:points="0,665 4382,665 4382,0 0,0"><text:p/></draw:polygon><draw:frame draw:style-name="gr41" draw:text-style-name="P105" svg:width="0.32cm" svg:height="0.285cm" svg:x="0.856cm" svg:y="7.556cm"><draw:text-box><text:p text:style-name="P91"><text:span text:style-name="T86">55</text:span></text:p></draw:text-box></draw:frame><draw:path draw:style-name="gr34" draw:text-style-name="P90" svg:width="1.5cm" svg:height="2.369cm" svg:x="6.644cm" svg:y="5.496cm" svg:viewBox="0 0 1501 2370" svg:d="M1501 0h-1501v326h1501zM1380 677h-1380v326h1380zM1308 1354h-1308v338h1308zM1259 2043h-1259v327h1259z"><text:p/></draw:path><draw:line draw:style-name="gr35" draw:text-style-name="P104" svg:x1="6.638cm" svg:y1="5.32cm" svg:x2="6.638cm" svg:y2="8.04cm"><text:p/></draw:line><draw:path draw:style-name="gr35" draw:text-style-name="P104" svg:width="0.073cm" svg:height="2.72cm" svg:x="6.567cm" svg:y="5.32cm" svg:viewBox="0 0 74 2721" svg:d="M0 0h74M0 677h74M0 1354h74M0 2044h74M0 2721h74"><text:p/></draw:path><draw:frame draw:style-name="gr42" draw:text-style-name="P105" svg:width="1.863cm" svg:height="0.285cm" svg:x="5.791cm" svg:y="4.614cm"><draw:text-box><text:p text:style-name="P91"><text:span text:style-name="T85">% κατά επάγγελμα:</text:span></text:p></draw:text-box></draw:frame><draw:frame draw:style-name="gr37" draw:text-style-name="P105" svg:width="0.267cm" svg:height="0.285cm" svg:x="8.243cm" svg:y="5.572cm"><draw:text-box><text:p text:style-name="P91"><text:span text:style-name="T85">63</text:span></text:p></draw:text-box></draw:frame><draw:frame draw:style-name="gr38" draw:text-style-name="P105" svg:width="0.23cm" svg:height="0.285cm" svg:x="8.123cm" svg:y="6.249cm"><draw:text-box><text:p text:style-name="P91"><text:span text:style-name="T85">5</text:span></text:p></draw:text-box></draw:frame><draw:frame draw:style-name="gr37" draw:text-style-name="P105" svg:width="0.267cm" svg:height="0.285cm" svg:x="8.053cm" svg:y="6.941cm"><draw:text-box><text:p text:style-name="P91"><text:span text:style-name="T85">55</text:span></text:p></draw:text-box></draw:frame><draw:frame draw:style-name="gr37" draw:text-style-name="P105" svg:width="0.267cm" svg:height="0.285cm" svg:x="8.007cm" svg:y="7.616cm"><draw:text-box><text:p text:style-name="P91"><text:span text:style-name="T85">53</text:span></text:p></draw:text-box></draw:frame><draw:frame draw:style-name="gr43" draw:text-style-name="P105" svg:width="2.056cm" svg:height="0.285cm" svg:x="5.109cm" svg:y="5.559cm"><draw:text-box><text:p text:style-name="P91"><text:span text:style-name="T86">Αυτοαπασχολούμενοι</text:span></text:p></draw:text-box></draw:frame><draw:frame draw:style-name="gr36" draw:text-style-name="P105" svg:width="1.027cm" svg:height="0.285cm" svg:x="5.525cm" svg:y="6.237cm"><draw:text-box><text:p text:style-name="P91"><text:span text:style-name="T86">Υπάλληλος</text:span></text:p></draw:text-box></draw:frame><draw:frame draw:style-name="gr44" draw:text-style-name="P105" svg:width="2.62cm" svg:height="0.285cm" svg:x="5.029cm" svg:y="6.928cm"><draw:text-box><text:p text:style-name="P91"><text:span text:style-name="T86">Χειρωνακτικός εργαζόμενος</text:span></text:p></draw:text-box></draw:frame><draw:polygon draw:style-name="gr32" draw:text-style-name="P102" svg:width="4.78cm" svg:height="0.665cm" svg:x="9.197cm" svg:y="4.468cm" svg:viewBox="0 0 4781 666" draw:points="0,666 4781,666 4781,0 0,0"><text:p/></draw:polygon><draw:frame draw:style-name="gr45" draw:text-style-name="P105" svg:width="1.378cm" svg:height="0.285cm" svg:x="5.299cm" svg:y="7.606cm"><draw:text-box><text:p text:style-name="P91"><text:span text:style-name="T86">Δεν λειτουργεί</text:span></text:p></draw:text-box></draw:frame><draw:path draw:style-name="gr34" draw:text-style-name="P90" svg:width="1.888cm" svg:height="1.704cm" svg:x="11.678cm" svg:y="5.782cm" svg:viewBox="0 0 1889 1705" svg:d="M1889 0h-1889v338h1889zM860 1355h-860v350h860z"><text:p/></draw:path><draw:line draw:style-name="gr35" draw:text-style-name="P104" svg:x1="11.684cm" svg:y1="5.272cm" svg:x2="11.684cm" svg:y2="7.992cm"><text:p/></draw:line><draw:path draw:style-name="gr35" draw:text-style-name="P104" svg:width="0.073cm" svg:height="2.72cm" svg:x="11.611cm" svg:y="5.272cm" svg:viewBox="0 0 74 2721" svg:d="M0 0h74M0 1366h74M0 2721h74"><text:p/></draw:path><draw:frame draw:style-name="gr46" draw:text-style-name="P105" svg:width="5.337cm" svg:height="0.285cm" svg:x="9.407cm" svg:y="4.566cm"><draw:text-box><text:p text:style-name="P91"><text:span text:style-name="T85">% με ικανοποίηση από την τήρηση του δικαίου στην ΕΕ:</text:span></text:p></draw:text-box></draw:frame><draw:frame draw:style-name="gr38" draw:text-style-name="P105" svg:width="0.23cm" svg:height="0.285cm" svg:x="13.669cm" svg:y="5.873cm"><draw:text-box><text:p text:style-name="P91"><text:span text:style-name="T85">7</text:span></text:p></draw:text-box></draw:frame><draw:frame draw:style-name="gr39" draw:text-style-name="P105" svg:width="0.269cm" svg:height="0.285cm" svg:x="12.642cm" svg:y="7.23cm"><draw:text-box><text:p text:style-name="P91"><text:span text:style-name="T85">36</text:span></text:p></draw:text-box></draw:frame><draw:frame draw:style-name="gr47" draw:text-style-name="P105" svg:width="2.285cm" svg:height="0.285cm" svg:x="10.39cm" svg:y="5.863cm"><draw:text-box><text:p text:style-name="P91"><text:span text:style-name="T86">Σύνολο «εμπιστοσύνης»</text:span></text:p></draw:text-box></draw:frame><draw:frame draw:style-name="gr48" draw:text-style-name="P105" svg:width="2.587cm" svg:height="0.285cm" svg:x="10.032cm" svg:y="7.218cm"><draw:text-box><text:p text:style-name="P91"><text:span text:style-name="T86">Σύνολο «μη εμπιστοσύνης»</text:span></text:p></draw:text-box></draw:frame></draw:g>Οι μεγαλύτερες διαφορές είναι η συμπεριφορά. Οι ερωτηθέντες που είναι ικανοποιημένοι με τον σεβασμό του κράτους δικαίου στην ΕΕ (79 %) είναι πολύ πιθανότερο να εμπιστεύονται την ΕΕ για την ενίσχυση της ασφάλειας και της άμυνας από εκείνους που είναι δυσαρεστημένοι (36 %). Αυτό επιβεβαιώνει ότι η εμπιστοσύνη στον ρόλο της ΕΕ στον τομέα της ασφάλειας και της άμυνας συνδέεται στενά με την ευρύτερη εμπιστοσύνη στη λειτουργία της Ευρωπαϊκής Ένωσης.</text:p>
        <text:p text:style-name="P38"/>
      </text:section>
      <text:h text:style-name="P18" text:outline-level="1"><text:bookmark-start text:name="__RefHeading___Toc4088_3967327191"/>7. Τεχνικές προδιαγραφές <text:bookmark-end text:name="__RefHeading___Toc4088_3967327191"/></text:h>
      <text:p text:style-name="P23">Μεταξύ της 19ης και της 24ης Ιουνίου 2026, η Δημοσκόπηση πραγματοποίησε το εν λόγω έκτακτο Ευρωβαρόμετρο 584 κατόπιν αιτήματος της Ευρωπαϊκής Επιτροπής, Γενική Διεύθυνση Επικοινωνίας (Μονάδα «Δημόσια γνώμη και συμμετοχή των πολιτών» της ΓΔ COMM). Πρόκειται για έρευνα που συντονίζεται από τη Γενική Διεύθυνση Επικοινωνίας (Μονάδα «Δημόσια γνώμη και συμμετοχή των πολιτών» της ΓΔ COMM). </text:p>
      <text:p text:style-name="P23">Το Έκτακτο Ευρωβαρόμετρο καλύπτει τον γενικό πληθυσμό ηλικίας 15 ετών και άνω και στα 27 κράτη μέλη της ΕΕ. Αυτός ο πληθυσμός-στόχος αντιστοιχεί στο ευρύ κοινό, όπως ορίζεται στη σύμβαση-πλαίσιο του Έκτακτου Ευρωβαρόμετρου. Συνολικά, 25.904 συνεντεύξεις ολοκληρώθηκαν μέσω του Computer Assisted Web Interviewing (CAWI). </text:p>
      <text:p text:style-name="P23">Ο σχεδιασμός της δειγματοληψίας ακολουθεί τις τυποποιημένες προδιαγραφές της σύμβασης-πλαισίου, με 1.000 συνεντεύξεις σε μεγαλύτερα κράτη μέλη και 500 συνεντεύξεις σε μικρότερα κράτη μέλη (LU, CY, MT). </text:p>
      <text:p text:style-name="P23"/>
      <table:table table:name="Tableau5" table:style-name="Tableau5">
        <table:table-column table:style-name="Tableau5.A"/>
        <table:table-column table:style-name="Tableau5.B" table:number-columns-repeated="2"/>
        <table:table-column table:style-name="Tableau5.D"/>
        <table:table-column table:style-name="Tableau5.B" table:number-columns-repeated="2"/>
        <table:table-row table:style-name="Tableau5.1">
          <table:table-cell table:style-name="Tableau5.A1" table:number-columns-spanned="6" office:value-type="string">
            <text:p text:style-name="P60">Αριθμός συνεντεύξεων ανά χώρα </text:p>
          </table:table-cell>
          <table:covered-table-cell/>
          <table:covered-table-cell/>
          <table:covered-table-cell/>
          <table:covered-table-cell/>
          <table:covered-table-cell/>
        </table:table-row>
        <table:table-row table:style-name="Tableau5.1">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row>
        <table:table-row table:style-name="Tableau5.1">
          <table:table-cell table:style-name="Tableau5.A1" office:value-type="string">
            <text:p text:style-name="P60">ΕΕ</text:p>
          </table:table-cell>
          <table:table-cell table:style-name="Tableau5.A1" office:value-type="string">
            <text:p text:style-name="P60">ΕΕ</text:p>
          </table:table-cell>
          <table:table-cell table:style-name="Tableau5.C3" office:value-type="float" office:value="25904">
            <text:p text:style-name="P65">25904</text:p>
          </table:table-cell>
          <table:table-cell table:style-name="Tableau5.A1" office:value-type="string">
            <text:p text:style-name="P60">ΛΕ</text:p>
          </table:table-cell>
          <table:table-cell table:style-name="Tableau5.A1" office:value-type="string">
            <text:p text:style-name="P60">Λετονία</text:p>
          </table:table-cell>
          <table:table-cell table:style-name="Tableau5.C3" office:value-type="float" office:value="1010">
            <text:p text:style-name="P65">1010</text:p>
          </table:table-cell>
        </table:table-row>
        <table:table-row table:style-name="Tableau5.1">
          <table:table-cell table:style-name="Tableau5.A1" office:value-type="string">
            <text:p text:style-name="P60">ΒΕ</text:p>
          </table:table-cell>
          <table:table-cell table:style-name="Tableau5.A1" office:value-type="string">
            <text:p text:style-name="P60">Βέλγιο</text:p>
          </table:table-cell>
          <table:table-cell table:style-name="Tableau5.C3" office:value-type="float" office:value="1039">
            <text:p text:style-name="P65">1039</text:p>
          </table:table-cell>
          <table:table-cell table:style-name="Tableau5.A1" office:value-type="string">
            <text:p text:style-name="P60">ΛΙ</text:p>
          </table:table-cell>
          <table:table-cell table:style-name="Tableau5.A1" office:value-type="string">
            <text:p text:style-name="P60">Λιθουανία</text:p>
          </table:table-cell>
          <table:table-cell table:style-name="Tableau5.C3" office:value-type="float" office:value="1005">
            <text:p text:style-name="P65">1005</text:p>
          </table:table-cell>
        </table:table-row>
        <table:table-row table:style-name="Tableau5.1">
          <table:table-cell table:style-name="Tableau5.A1" office:value-type="string">
            <text:p text:style-name="P60">ΒΛ</text:p>
          </table:table-cell>
          <table:table-cell table:style-name="Tableau5.A1" office:value-type="string">
            <text:p text:style-name="P60">Βουλγαρία</text:p>
          </table:table-cell>
          <table:table-cell table:style-name="Tableau5.C3" office:value-type="float" office:value="1007">
            <text:p text:style-name="P65">1007</text:p>
          </table:table-cell>
          <table:table-cell table:style-name="Tableau5.A1" office:value-type="string">
            <text:p text:style-name="P60">ΛΞ</text:p>
          </table:table-cell>
          <table:table-cell table:style-name="Tableau5.A1" office:value-type="string">
            <text:p text:style-name="P60">Λουξεμβούργο</text:p>
          </table:table-cell>
          <table:table-cell table:style-name="Tableau5.C3" office:value-type="float" office:value="506">
            <text:p text:style-name="P65">506</text:p>
          </table:table-cell>
        </table:table-row>
        <table:table-row table:style-name="Tableau5.1">
          <table:table-cell table:style-name="Tableau5.A1" office:value-type="string">
            <text:p text:style-name="P60">ΤΣ</text:p>
          </table:table-cell>
          <table:table-cell table:style-name="Tableau5.A1" office:value-type="string">
            <text:p text:style-name="P60">Τσεχία</text:p>
          </table:table-cell>
          <table:table-cell table:style-name="Tableau5.C3" office:value-type="float" office:value="1016">
            <text:p text:style-name="P65">1016</text:p>
          </table:table-cell>
          <table:table-cell table:style-name="Tableau5.A1" office:value-type="string">
            <text:p text:style-name="P60">ΟΥ</text:p>
          </table:table-cell>
          <table:table-cell table:style-name="Tableau5.A1" office:value-type="string">
            <text:p text:style-name="P60">Ουγγαρία</text:p>
          </table:table-cell>
          <table:table-cell table:style-name="Tableau5.C3" office:value-type="float" office:value="1030">
            <text:p text:style-name="P65">1030</text:p>
          </table:table-cell>
        </table:table-row>
        <table:table-row table:style-name="Tableau5.1">
          <table:table-cell table:style-name="Tableau5.A1" office:value-type="string">
            <text:p text:style-name="P60">ΔΑ</text:p>
          </table:table-cell>
          <table:table-cell table:style-name="Tableau5.A1" office:value-type="string">
            <text:p text:style-name="P60">Δανία</text:p>
          </table:table-cell>
          <table:table-cell table:style-name="Tableau5.C3" office:value-type="float" office:value="1015">
            <text:p text:style-name="P65">1015</text:p>
          </table:table-cell>
          <table:table-cell table:style-name="Tableau5.A1" office:value-type="string">
            <text:p text:style-name="P60">ΜΑ</text:p>
          </table:table-cell>
          <table:table-cell table:style-name="Tableau5.A1" office:value-type="string">
            <text:p text:style-name="P60">Μάλτα</text:p>
          </table:table-cell>
          <table:table-cell table:style-name="Tableau5.C3" office:value-type="float" office:value="512">
            <text:p text:style-name="P65">512</text:p>
          </table:table-cell>
        </table:table-row>
        <table:table-row table:style-name="Tableau5.1">
          <table:table-cell table:style-name="Tableau5.A1" office:value-type="string">
            <text:p text:style-name="P60">ΓΕ</text:p>
          </table:table-cell>
          <table:table-cell table:style-name="Tableau5.A1" office:value-type="string">
            <text:p text:style-name="P60">Γερμανία</text:p>
          </table:table-cell>
          <table:table-cell table:style-name="Tableau5.C3" office:value-type="float" office:value="1008">
            <text:p text:style-name="P65">1008</text:p>
          </table:table-cell>
          <table:table-cell table:style-name="Tableau5.A1" office:value-type="string">
            <text:p text:style-name="P60">ΚΧ</text:p>
          </table:table-cell>
          <table:table-cell table:style-name="Tableau5.A1" office:value-type="string">
            <text:p text:style-name="P60">Κάτω Χώρες</text:p>
          </table:table-cell>
          <table:table-cell table:style-name="Tableau5.C3" office:value-type="float" office:value="1024">
            <text:p text:style-name="P65">1024</text:p>
          </table:table-cell>
        </table:table-row>
        <table:table-row table:style-name="Tableau5.1">
          <table:table-cell table:style-name="Tableau5.A1" office:value-type="string">
            <text:p text:style-name="P60">ΕΣ</text:p>
          </table:table-cell>
          <table:table-cell table:style-name="Tableau5.A1" office:value-type="string">
            <text:p text:style-name="P60">Εσθονία</text:p>
          </table:table-cell>
          <table:table-cell table:style-name="Tableau5.C3" office:value-type="float" office:value="1005">
            <text:p text:style-name="P65">1005</text:p>
          </table:table-cell>
          <table:table-cell table:style-name="Tableau5.A1" office:value-type="string">
            <text:p text:style-name="P60">ΑΥ</text:p>
          </table:table-cell>
          <table:table-cell table:style-name="Tableau5.A1" office:value-type="string">
            <text:p text:style-name="P60">Αυστρία</text:p>
          </table:table-cell>
          <table:table-cell table:style-name="Tableau5.C3" office:value-type="float" office:value="1017">
            <text:p text:style-name="P65">1017</text:p>
          </table:table-cell>
        </table:table-row>
        <table:table-row table:style-name="Tableau5.1">
          <table:table-cell table:style-name="Tableau5.A1" office:value-type="string">
            <text:p text:style-name="P60">ΙΡ</text:p>
          </table:table-cell>
          <table:table-cell table:style-name="Tableau5.A1" office:value-type="string">
            <text:p text:style-name="P60">Δημοκρατία της Ιρλανδίας</text:p>
          </table:table-cell>
          <table:table-cell table:style-name="Tableau5.C3" office:value-type="float" office:value="1036">
            <text:p text:style-name="P65">1036</text:p>
          </table:table-cell>
          <table:table-cell table:style-name="Tableau5.A1" office:value-type="string">
            <text:p text:style-name="P60">ΠΛ</text:p>
          </table:table-cell>
          <table:table-cell table:style-name="Tableau5.A1" office:value-type="string">
            <text:p text:style-name="P60">Πολωνία</text:p>
          </table:table-cell>
          <table:table-cell table:style-name="Tableau5.C3" office:value-type="float" office:value="1024">
            <text:p text:style-name="P65">1024</text:p>
          </table:table-cell>
        </table:table-row>
        <table:table-row table:style-name="Tableau5.1">
          <table:table-cell table:style-name="Tableau5.A1" office:value-type="string">
            <text:p text:style-name="P60">ΕΛ</text:p>
          </table:table-cell>
          <table:table-cell table:style-name="Tableau5.A1" office:value-type="string">
            <text:p text:style-name="P60">Ελλάδα</text:p>
          </table:table-cell>
          <table:table-cell table:style-name="Tableau5.C3" office:value-type="float" office:value="1008">
            <text:p text:style-name="P65">1008</text:p>
          </table:table-cell>
          <table:table-cell table:style-name="Tableau5.A1" office:value-type="string">
            <text:p text:style-name="P60">ΠΡ</text:p>
          </table:table-cell>
          <table:table-cell table:style-name="Tableau5.A1" office:value-type="string">
            <text:p text:style-name="P60">Πορτογαλία</text:p>
          </table:table-cell>
          <table:table-cell table:style-name="Tableau5.C3" office:value-type="float" office:value="1005">
            <text:p text:style-name="P65">1005</text:p>
          </table:table-cell>
        </table:table-row>
        <table:table-row table:style-name="Tableau5.1">
          <table:table-cell table:style-name="Tableau5.A1" office:value-type="string">
            <text:p text:style-name="P60">ΙΣ</text:p>
          </table:table-cell>
          <table:table-cell table:style-name="Tableau5.A1" office:value-type="string">
            <text:p text:style-name="P60">Ισπανία</text:p>
          </table:table-cell>
          <table:table-cell table:style-name="Tableau5.C3" office:value-type="float" office:value="1005">
            <text:p text:style-name="P65">1005</text:p>
          </table:table-cell>
          <table:table-cell table:style-name="Tableau5.A1" office:value-type="string">
            <text:p text:style-name="P60">ΡΜ</text:p>
          </table:table-cell>
          <table:table-cell table:style-name="Tableau5.A1" office:value-type="string">
            <text:p text:style-name="P60">Ρουμανία</text:p>
          </table:table-cell>
          <table:table-cell table:style-name="Tableau5.C3" office:value-type="float" office:value="1014">
            <text:p text:style-name="P65">1014</text:p>
          </table:table-cell>
        </table:table-row>
        <table:table-row table:style-name="Tableau5.1">
          <table:table-cell table:style-name="Tableau5.A1" office:value-type="string">
            <text:p text:style-name="P60">ΓΑ</text:p>
          </table:table-cell>
          <table:table-cell table:style-name="Tableau5.A1" office:value-type="string">
            <text:p text:style-name="P60">Γαλλία</text:p>
          </table:table-cell>
          <table:table-cell table:style-name="Tableau5.C3" office:value-type="float" office:value="1005">
            <text:p text:style-name="P65">1005</text:p>
          </table:table-cell>
          <table:table-cell table:style-name="Tableau5.A1" office:value-type="string">
            <text:p text:style-name="P60">ΣΝ</text:p>
          </table:table-cell>
          <table:table-cell table:style-name="Tableau5.A1" office:value-type="string">
            <text:p text:style-name="P60">Σλοβενία</text:p>
          </table:table-cell>
          <table:table-cell table:style-name="Tableau5.C3" office:value-type="float" office:value="1016">
            <text:p text:style-name="P65">1016</text:p>
          </table:table-cell>
        </table:table-row>
        <table:table-row table:style-name="Tableau5.1">
          <table:table-cell table:style-name="Tableau5.A1" office:value-type="string">
            <text:p text:style-name="P60">ΥΕ</text:p>
          </table:table-cell>
          <table:table-cell table:style-name="Tableau5.A1" office:value-type="string">
            <text:p text:style-name="P60">Κροατία</text:p>
          </table:table-cell>
          <table:table-cell table:style-name="Tableau5.C3" office:value-type="float" office:value="1031">
            <text:p text:style-name="P65">1031</text:p>
          </table:table-cell>
          <table:table-cell table:style-name="Tableau5.A1" office:value-type="string">
            <text:p text:style-name="P60">ΣΚ</text:p>
          </table:table-cell>
          <table:table-cell table:style-name="Tableau5.A1" office:value-type="string">
            <text:p text:style-name="P60">Σλοβακία</text:p>
          </table:table-cell>
          <table:table-cell table:style-name="Tableau5.C3" office:value-type="float" office:value="1003">
            <text:p text:style-name="P65">1003</text:p>
          </table:table-cell>
        </table:table-row>
        <table:table-row table:style-name="Tableau5.1">
          <table:table-cell table:style-name="Tableau5.A1" office:value-type="string">
            <text:p text:style-name="P60">ΙΤ</text:p>
          </table:table-cell>
          <table:table-cell table:style-name="Tableau5.A1" office:value-type="string">
            <text:p text:style-name="P60">Ιταλία</text:p>
          </table:table-cell>
          <table:table-cell table:style-name="Tableau5.C3" office:value-type="float" office:value="1009">
            <text:p text:style-name="P65">1009</text:p>
          </table:table-cell>
          <table:table-cell table:style-name="Tableau5.A1" office:value-type="string">
            <text:p text:style-name="P60">ΦΙ</text:p>
          </table:table-cell>
          <table:table-cell table:style-name="Tableau5.A1" office:value-type="string">
            <text:p text:style-name="P60">Φινλανδία</text:p>
          </table:table-cell>
          <table:table-cell table:style-name="Tableau5.C3" office:value-type="float" office:value="1024">
            <text:p text:style-name="P65">1024</text:p>
          </table:table-cell>
        </table:table-row>
        <table:table-row table:style-name="Tableau5.1">
          <table:table-cell table:style-name="Tableau5.A1" office:value-type="string">
            <text:p text:style-name="P60">ΚΥ</text:p>
          </table:table-cell>
          <table:table-cell table:style-name="Tableau5.A1" office:value-type="string">
            <text:p text:style-name="P60">Κύπρος</text:p>
          </table:table-cell>
          <table:table-cell table:style-name="Tableau5.C3" office:value-type="float" office:value="521">
            <text:p text:style-name="P65">521</text:p>
          </table:table-cell>
          <table:table-cell table:style-name="Tableau5.A1" office:value-type="string">
            <text:p text:style-name="P60">ΣΔ</text:p>
          </table:table-cell>
          <table:table-cell table:style-name="Tableau5.A1" office:value-type="string">
            <text:p text:style-name="P60">Σουηδία</text:p>
          </table:table-cell>
          <table:table-cell table:style-name="Tableau5.C3" office:value-type="float" office:value="1009">
            <text:p text:style-name="P65">1009</text:p>
          </table:table-cell>
        </table:table-row>
      </table:table>
      <text:p text:style-name="P23"/>
      <text:p text:style-name="P53">Περιθώριο σφάλματος </text:p>
      <text:p text:style-name="P23">Τα αποτελέσματα της έρευνας υπόκεινται σε ανοχές δειγματοληψίας. Το «περιθώριο σφάλματος» ποσοτικοποιεί την αβεβαιότητα σχετικά με ένα αποτέλεσμα έρευνας (ή την εμπιστοσύνη σε αυτό). Κατά γενικό κανόνα, όσο περισσότερες συνεντεύξεις διεξάγονται (μέγεθος δείγματος), τόσο μικρότερο είναι το περιθώριο σφάλματος. Ένα δείγμα 500 μονάδων θα έχει περιθώριο σφάλματος που δεν θα υπερβαίνει τις 4,4 εκατοστιαίες μονάδες και ένα δείγμα 1 000 μονάδων θα έχει περιθώριο σφάλματος που δεν θα υπερβαίνει τις 3,1 εκατοστιαίες μονάδες.</text:p>
      <text:p text:style-name="P23"><draw:frame draw:style-name="fr1" draw:name="Cadre4" text:anchor-type="paragraph" svg:x="-0.032cm" svg:y="5.032cm" svg:width="17.11cm" draw:z-index="25"><draw:text-box fo:min-height="3.683cm"><text:p text:style-name="P14">(πίνακας από άλλη έκθεση του Ευρωβαρόμετρου)</text:p><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P62"/></table:table-cell><table:table-cell table:style-name="Tableau34.A1" table:number-columns-spanned="10" office:value-type="string"><text:p text:style-name="P64">Στατιστικά περιθώρια λόγω της διαδικασίας δειγματοληψίας</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2"/></table:table-cell></table:table-row><table:table-row table:style-name="Tableau34.1"><table:table-cell table:style-name="Tableau34.A1" office:value-type="string"><text:p text:style-name="P62"/></table:table-cell><table:table-cell table:style-name="Tableau34.A1" table:number-columns-spanned="10" office:value-type="string"><text:p text:style-name="P65">(στο επίπεδο εμπιστοσύνης 95%)</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2"/></table:table-cell></table:table-row><table:table-row table:style-name="Tableau34.1"><table:table-cell table:style-name="Tableau34.A1" table:number-columns-spanned="6" office:value-type="string"><text:p text:style-name="P60">τα διάφορα μεγέθη δειγμάτων είναι στις σειρές </text:p></table:table-cell><table:covered-table-cell/><table:covered-table-cell/><table:covered-table-cell/><table:covered-table-cell/><table:covered-table-cell/><table:table-cell table:style-name="Tableau34.A1" table:number-columns-spanned="6" office:value-type="string"><text:p text:style-name="P66">διάφορα παρατηρούμενα αποτελέσματα είναι σε στήλες</text:p></table:table-cell><table:covered-table-cell/><table:covered-table-cell/><table:covered-table-cell/><table:covered-table-cell/><table:covered-table-cell/></table:table-row><table:table-row table:style-name="Tableau34.1"><table:table-cell table:style-name="Tableau34.A1" office:value-type="string"><text:p text:style-name="P86"/></table:table-cell><table:table-cell table:style-name="Tableau34.B4" office:value-type="percentage" office:value="0.05"><text:p text:style-name="P65">5 %</text:p></table:table-cell><table:table-cell table:style-name="Tableau34.B4" office:value-type="percentage" office:value="0.1"><text:p text:style-name="P65">10 %</text:p></table:table-cell><table:table-cell table:style-name="Tableau34.B4" office:value-type="percentage" office:value="0.15"><text:p text:style-name="P65">15 %</text:p></table:table-cell><table:table-cell table:style-name="Tableau34.B4" office:value-type="percentage" office:value="0.2"><text:p text:style-name="P65">20 %</text:p></table:table-cell><table:table-cell table:style-name="Tableau34.B4" office:value-type="percentage" office:value="0.25"><text:p text:style-name="P65">25 %</text:p></table:table-cell><table:table-cell table:style-name="Tableau34.B4" office:value-type="percentage" office:value="0.3"><text:p text:style-name="P65">30 %</text:p></table:table-cell><table:table-cell table:style-name="Tableau34.B4" office:value-type="percentage" office:value="0.35"><text:p text:style-name="P65">35 %</text:p></table:table-cell><table:table-cell table:style-name="Tableau34.B4" office:value-type="percentage" office:value="0.4"><text:p text:style-name="P65">40 %</text:p></table:table-cell><table:table-cell table:style-name="Tableau34.B4" office:value-type="percentage" office:value="0.45"><text:p text:style-name="P65">45 %</text:p></table:table-cell><table:table-cell table:style-name="Tableau34.B4" office:value-type="percentage" office:value="0.5"><text:p text:style-name="P65">50 %</text:p></table:table-cell><table:table-cell table:style-name="Tableau34.A1" office:value-type="string"><text:p text:style-name="P62"/></table:table-cell></table:table-row><table:table-row table:style-name="Tableau34.1"><table:table-cell table:style-name="Tableau34.A1" office:value-type="string"><text:p text:style-name="P62"/></table:table-cell><table:table-cell table:style-name="Tableau34.B4" office:value-type="percentage" office:value="0.95"><text:p text:style-name="P65">95 %</text:p></table:table-cell><table:table-cell table:style-name="Tableau34.B4" office:value-type="percentage" office:value="0.9"><text:p text:style-name="P65">90 %</text:p></table:table-cell><table:table-cell table:style-name="Tableau34.B4" office:value-type="percentage" office:value="0.85"><text:p text:style-name="P65">85 %</text:p></table:table-cell><table:table-cell table:style-name="Tableau34.B4" office:value-type="percentage" office:value="0.8"><text:p text:style-name="P65">80 %</text:p></table:table-cell><table:table-cell table:style-name="Tableau34.B4" office:value-type="percentage" office:value="0.75"><text:p text:style-name="P65">75 %</text:p></table:table-cell><table:table-cell table:style-name="Tableau34.B4" office:value-type="percentage" office:value="0.7"><text:p text:style-name="P65">70 %</text:p></table:table-cell><table:table-cell table:style-name="Tableau34.B4" office:value-type="percentage" office:value="0.65"><text:p text:style-name="P65">65 %</text:p></table:table-cell><table:table-cell table:style-name="Tableau34.B4" office:value-type="percentage" office:value="0.6"><text:p text:style-name="P65">60 %</text:p></table:table-cell><table:table-cell table:style-name="Tableau34.B4" office:value-type="percentage" office:value="0.55"><text:p text:style-name="P65">55 %</text:p></table:table-cell><table:table-cell table:style-name="Tableau34.B4" office:value-type="percentage" office:value="0.5"><text:p text:style-name="P65">50 %</text:p></table:table-cell><table:table-cell table:style-name="Tableau34.A1" office:value-type="string"><text:p text:style-name="P62"/></table:table-cell></table:table-row><table:table-row table:style-name="Tableau34.1"><table:table-cell table:style-name="Tableau34.A1" office:value-type="string"><text:p text:style-name="P66">N=50 </text:p></table:table-cell><table:table-cell table:style-name="Tableau34.B6" office:value-type="float" office:value="6"><text:p text:style-name="P65">6,0</text:p></table:table-cell><table:table-cell table:style-name="Tableau34.B6" office:value-type="float" office:value="8.3"><text:p text:style-name="P65">8,3</text:p></table:table-cell><table:table-cell table:style-name="Tableau34.B6" office:value-type="float" office:value="9.9"><text:p text:style-name="P65">9,9</text:p></table:table-cell><table:table-cell table:style-name="Tableau34.B6" office:value-type="float" office:value="11.1"><text:p text:style-name="P65">11,1</text:p></table:table-cell><table:table-cell table:style-name="Tableau34.B6" office:value-type="float" office:value="12"><text:p text:style-name="P65">12,0</text:p></table:table-cell><table:table-cell table:style-name="Tableau34.B6" office:value-type="float" office:value="12.7"><text:p text:style-name="P65">12,7</text:p></table:table-cell><table:table-cell table:style-name="Tableau34.B6" office:value-type="float" office:value="13.2"><text:p text:style-name="P65">13,2</text:p></table:table-cell><table:table-cell table:style-name="Tableau34.B6" office:value-type="float" office:value="13.6"><text:p text:style-name="P65">13,6</text:p></table:table-cell><table:table-cell table:style-name="Tableau34.B6" office:value-type="float" office:value="13.8"><text:p text:style-name="P65">13,8</text:p></table:table-cell><table:table-cell table:style-name="Tableau34.B6" office:value-type="float" office:value="13.9"><text:p text:style-name="P65">13,9</text:p></table:table-cell><table:table-cell table:style-name="Tableau34.A1" office:value-type="string"><text:p text:style-name="P60">N=50</text:p></table:table-cell></table:table-row><table:table-row table:style-name="Tableau34.1"><table:table-cell table:style-name="Tableau34.A1" office:value-type="string"><text:p text:style-name="P66">N=500 </text:p></table:table-cell><table:table-cell table:style-name="Tableau34.B6" office:value-type="float" office:value="1.9"><text:p text:style-name="P65">1,9</text:p></table:table-cell><table:table-cell table:style-name="Tableau34.B6" office:value-type="float" office:value="2.6"><text:p text:style-name="P65">2,6</text:p></table:table-cell><table:table-cell table:style-name="Tableau34.B6" office:value-type="float" office:value="3.1"><text:p text:style-name="P65">3,1</text:p></table:table-cell><table:table-cell table:style-name="Tableau34.B6" office:value-type="float" office:value="3.5"><text:p text:style-name="P65">3,5</text:p></table:table-cell><table:table-cell table:style-name="Tableau34.B6" office:value-type="float" office:value="3.8"><text:p text:style-name="P65">3,8</text:p></table:table-cell><table:table-cell table:style-name="Tableau34.B6" office:value-type="float" office:value="4"><text:p text:style-name="P65">4,0</text:p></table:table-cell><table:table-cell table:style-name="Tableau34.B6" office:value-type="float" office:value="4.2"><text:p text:style-name="P65">4,2</text:p></table:table-cell><table:table-cell table:style-name="Tableau34.B6" office:value-type="float" office:value="4.3"><text:p text:style-name="P65">4,3</text:p></table:table-cell><table:table-cell table:style-name="Tableau34.B6" office:value-type="float" office:value="4.4"><text:p text:style-name="P65">4,4</text:p></table:table-cell><table:table-cell table:style-name="Tableau34.B6" office:value-type="float" office:value="4.4"><text:p text:style-name="P65">4,4</text:p></table:table-cell><table:table-cell table:style-name="Tableau34.A1" office:value-type="string"><text:p text:style-name="P60">N=500</text:p></table:table-cell></table:table-row><table:table-row table:style-name="Tableau34.1"><table:table-cell table:style-name="Tableau34.A1" office:value-type="string"><text:p text:style-name="P68">Ν=1000 </text:p></table:table-cell><table:table-cell table:style-name="Tableau34.B6" office:value-type="float" office:value="1.4"><text:p text:style-name="P69">1,4</text:p></table:table-cell><table:table-cell table:style-name="Tableau34.B6" office:value-type="float" office:value="1.9"><text:p text:style-name="P69">1,9</text:p></table:table-cell><table:table-cell table:style-name="Tableau34.B6" office:value-type="float" office:value="2.2"><text:p text:style-name="P69">2,2</text:p></table:table-cell><table:table-cell table:style-name="Tableau34.B6" office:value-type="float" office:value="2.5"><text:p text:style-name="P69">2,5</text:p></table:table-cell><table:table-cell table:style-name="Tableau34.B6" office:value-type="float" office:value="2.7"><text:p text:style-name="P69">2,7</text:p></table:table-cell><table:table-cell table:style-name="Tableau34.B6" office:value-type="float" office:value="2.8"><text:p text:style-name="P69">2,8</text:p></table:table-cell><table:table-cell table:style-name="Tableau34.B6" office:value-type="float" office:value="3"><text:p text:style-name="P69">3,0</text:p></table:table-cell><table:table-cell table:style-name="Tableau34.B6" office:value-type="float" office:value="3"><text:p text:style-name="P69">3,0</text:p></table:table-cell><table:table-cell table:style-name="Tableau34.B6" office:value-type="float" office:value="3.1"><text:p text:style-name="P69">3,1</text:p></table:table-cell><table:table-cell table:style-name="Tableau34.B6" office:value-type="float" office:value="3.1"><text:p text:style-name="P69">3,1</text:p></table:table-cell><table:table-cell table:style-name="Tableau34.A1" office:value-type="string"><text:p text:style-name="P70">Ν=1000</text:p></table:table-cell></table:table-row><table:table-row table:style-name="Tableau34.1"><table:table-cell table:style-name="Tableau34.A1" office:value-type="string"><text:p text:style-name="P66">Ν=1500 </text:p></table:table-cell><table:table-cell table:style-name="Tableau34.B6" office:value-type="float" office:value="1.1"><text:p text:style-name="P65">1,1</text:p></table:table-cell><table:table-cell table:style-name="Tableau34.B6" office:value-type="float" office:value="1.5"><text:p text:style-name="P65">1,5</text:p></table:table-cell><table:table-cell table:style-name="Tableau34.B6" office:value-type="float" office:value="1.8"><text:p text:style-name="P65">1,8</text:p></table:table-cell><table:table-cell table:style-name="Tableau34.B6" office:value-type="float" office:value="2"><text:p text:style-name="P65">2,0</text:p></table:table-cell><table:table-cell table:style-name="Tableau34.B6" office:value-type="float" office:value="2.2"><text:p text:style-name="P65">2,2</text:p></table:table-cell><table:table-cell table:style-name="Tableau34.B6" office:value-type="float" office:value="2.3"><text:p text:style-name="P65">2,3</text:p></table:table-cell><table:table-cell table:style-name="Tableau34.B6" office:value-type="float" office:value="2.4"><text:p text:style-name="P65">2,4</text:p></table:table-cell><table:table-cell table:style-name="Tableau34.B6" office:value-type="float" office:value="2.5"><text:p text:style-name="P65">2,5</text:p></table:table-cell><table:table-cell table:style-name="Tableau34.B6" office:value-type="float" office:value="2.5"><text:p text:style-name="P65">2,5</text:p></table:table-cell><table:table-cell table:style-name="Tableau34.B6" office:value-type="float" office:value="2.5"><text:p text:style-name="P65">2,5</text:p></table:table-cell><table:table-cell table:style-name="Tableau34.A1" office:value-type="string"><text:p text:style-name="P60">Ν=1500</text:p></table:table-cell></table:table-row><table:table-row table:style-name="Tableau34.1"><table:table-cell table:style-name="Tableau34.A1" office:value-type="string"><text:p text:style-name="P66">N=2000 </text:p></table:table-cell><table:table-cell table:style-name="Tableau34.B6" office:value-type="float" office:value="1"><text:p text:style-name="P65">1,0</text:p></table:table-cell><table:table-cell table:style-name="Tableau34.B6" office:value-type="float" office:value="1.3"><text:p text:style-name="P65">1,3</text:p></table:table-cell><table:table-cell table:style-name="Tableau34.B6" office:value-type="float" office:value="1.6"><text:p text:style-name="P65">1,6</text:p></table:table-cell><table:table-cell table:style-name="Tableau34.B6" office:value-type="float" office:value="1.8"><text:p text:style-name="P65">1,8</text:p></table:table-cell><table:table-cell table:style-name="Tableau34.B6" office:value-type="float" office:value="1.9"><text:p text:style-name="P65">1,9</text:p></table:table-cell><table:table-cell table:style-name="Tableau34.B6" office:value-type="float" office:value="2"><text:p text:style-name="P65">2,0</text:p></table:table-cell><table:table-cell table:style-name="Tableau34.B6" office:value-type="float" office:value="2.1"><text:p text:style-name="P65">2,1</text:p></table:table-cell><table:table-cell table:style-name="Tableau34.B6" office:value-type="float" office:value="2.1"><text:p text:style-name="P65">2,1</text:p></table:table-cell><table:table-cell table:style-name="Tableau34.B6" office:value-type="float" office:value="2.2"><text:p text:style-name="P65">2,2</text:p></table:table-cell><table:table-cell table:style-name="Tableau34.B6" office:value-type="float" office:value="2.2"><text:p text:style-name="P65">2,2</text:p></table:table-cell><table:table-cell table:style-name="Tableau34.A1" office:value-type="string"><text:p text:style-name="P60">N=2000</text:p></table:table-cell></table:table-row></table:table><text:p text:style-name="P13"/></draw:text-box></draw:frame></text:p>
      <text:p text:style-name="P23"/>
      <text:p text:style-name="P23"/>
      <text:p text:style-name="P23"/>
      <text:p text:style-name="P23"/>
      <text:p text:style-name="P23"/>
      <text:p text:style-name="P23"/>
      <text:p text:style-name="P23"/>
      <text:h text:style-name="P17" text:outline-level="1"><text:bookmark-start text:name="__RefHeading___Toc4090_3967327191"/><text:span text:style-name="T6">8. Εστιονάριος</text:span> <text:bookmark-end text:name="__RefHeading___Toc4090_3967327191"/></text:h>
      <text:p text:style-name="P23">Λειτουργία συνέντευξης: Διαδικτυακά (CAWI) </text:p>
      <text:p text:style-name="P23">Πληθυσμός-στόχος: Ευρύ κοινό, 15<text:span text:style-name="T6">+</text:span> </text:p>
      <text:p text:style-name="P23">Κάλυψη: 27 κράτη μέλη της ΕΕ </text:p>
      <text:p text:style-name="P23">Ημερομηνίες επιτόπιων εργασιών: 19 έως 24 Ιουνίου 2026 </text:p>
      <text:p text:style-name="P23">Μέγεθος δείγματος<text:span text:style-name="T16">:</text:span> 25904 συνεντεύξεις (περίπου 1000 σε μεγαλύτερες χώρες και 500 σε μικρότερες χώρες) </text:p>
      <text:p text:style-name="P39">Κοινωνικοδημογραφικά ζητήματα που καλύπτονται: ηλικία, φύλο, εκπαίδευση, επάγγελμα, περιφέρεια, αστικοποίηση, σύνθεση των νοικοκυριών και οικονομικές δυσκολίες.</text:p>
      <text:p text:style-name="P23">Η ΕΕ: πλεονεκτήματα, προκλήσεις και προτεραιότητες </text:p>
      <text:p text:style-name="P23"/>
      <text:p text:style-name="P42"><text:span text:style-name="T8">Ε1 : Ποιες πιστεύετε ότι είναι</text:span><text:span text:style-name="T7"> οι κυριότερες προκλήσεις που αντιμετωπίζει σήμερα η ΕΕ; Επιλέξτε έως τρεις απαντήσεις. </text:span></text:p>
      <text:p text:style-name="P40">(RANDOMISE 1-11 – ΜΕΓΙΣΤΕΣ 3 ΑΠΑΝΤΗΣΕΙΣ)</text:p>
      <text:p text:style-name="P23">Κοινωνικές ανισότητες 1 </text:p>
      <text:p text:style-name="P23">Ανεπαρκής οικονομική ανάπτυξη 2 </text:p>
      <text:p text:style-name="P23">Το κόστος ζωής 3 </text:p>
      <text:p text:style-name="P23">Ο πόλεμος στην Ουκρανία 4 </text:p>
      <text:p text:style-name="P23">Σύγκρουση στη Μέση Ανατολή (Μ) 5 </text:p>
      <text:p text:style-name="P23">Κλιματική αλλαγή και περιβαλλοντικά ζητήματα 6 </text:p>
      <text:p text:style-name="P23">Παράτυπη μετανάστευση 7 </text:p>
      <text:p text:style-name="P23">Έγκλημα και τρομοκρατία 8 </text:p>
      <text:p text:style-name="P23">Αντίκτυπος των ψηφιακών τεχνολογιών στην κοινωνία 9 </text:p>
      <text:p text:style-name="P23">Παραπληροφόρηση και χειραγώγηση πληροφοριών 10 </text:p>
      <text:p text:style-name="P23">Θέματα ασφάλειας και άμυνας 11 </text:p>
      <text:p text:style-name="P23">Άλλα 12 </text:p>
      <text:p text:style-name="P23">Καμία 13 </text:p>
      <text:p text:style-name="P23">Δεν γνωρίζω 998 </text:p>
      <text:p text:style-name="P23"/>
      <text:p text:style-name="P23"/>
      <text:p text:style-name="P43"><text:span text:style-name="T9">Ε2 Ποιους</text:span> από τους ακόλουθους τομείς πιστεύετε ότι η ΕΕ θα πρέπει να αντιμετωπίσει κατά προτεραιότητα; Επιλέξτε έως τρεις απαντήσεις. </text:p>
      <text:p text:style-name="P40">(RANDOMISE 1-17 – ΜΕΓΙΣΤΕΣ 3 ΑΠΑΝΤΗΣΕΙΣ)</text:p>
      <text:p text:style-name="P23">Παράτυπη μετανάστευση 1 </text:p>
      <text:p text:style-name="P23">Ο πόλεμος στην Ουκρανία 2 </text:p>
      <text:p text:style-name="P23">Ασφάλεια και άμυνα 3 </text:p>
      <text:p text:style-name="P23">Οικονομία και δημόσια οικονομικά 4 </text:p>
      <text:p text:style-name="P23">Βιομηχανία και ανταγωνιστικότητα 5 </text:p>
      <text:p text:style-name="P23">Γεωργία και επισιτιστική ασφάλεια 6 </text:p>
      <text:p text:style-name="P23"><text:soft-page-break/>Κλιματική αλλαγή και περιβάλλον 7 </text:p>
      <text:p text:style-name="P23">Εκπαίδευση και κατάρτιση 8 </text:p>
      <text:p text:style-name="P23">Θέσεις εργασίας, κοινωνική ισότητα και δεξιότητες 9 </text:p>
      <text:p text:style-name="P23">Ενέργεια 10 </text:p>
      <text:p text:style-name="P23">Εμπόριο 11 </text:p>
      <text:p text:style-name="P23">Έρευνα και καινοτομία 12 </text:p>
      <text:p text:style-name="P23">Δημόσια υγεία 13 </text:p>
      <text:p text:style-name="P23">Αντίκτυπος των ψηφιακών τεχνολογιών στην κοινωνία (N) 14 </text:p>
      <text:p text:style-name="P23">Δημοκρατία, ανθρώπινα δικαιώματα και κράτος δικαίου 15 </text:p>
      <text:p text:style-name="P23">Σύγκρουση στη Μέση Ανατολή (N) 16 </text:p>
      <text:p text:style-name="P23">Άλλα 17 </text:p>
      <text:p text:style-name="P23">Καμία 18 </text:p>
      <text:p text:style-name="P23">Δεν γνωρίζω 998 </text:p>
      <text:p text:style-name="P23"/>
      <text:p text:style-name="P44"><text:span text:style-name="T16">Δημοκρατία και</text:span> κράτος δικαίου στην ΕΕ </text:p>
      <text:p text:style-name="P23"/>
      <text:p text:style-name="P23"><text:span text:style-name="T11">Ε3</text:span> <text:span text:style-name="T10">Κατά τη γνώμη σας, ποια από τα ακόλουθα είναι τα σημαντικότερα στοιχεία μιας δημοκρατικής κοινωνίας;</text:span> </text:p>
      <text:p text:style-name="P40">(RANDOMISE 1-10 – ΜΕΓΙΣΤΕΣ 3 ΑΠΑΝΤΗΣΕΙΣ)</text:p>
      <text:p text:style-name="P23">Ελεύθερες και δίκαιες εκλογές 1 </text:p>
      <text:p text:style-name="P23">Ελευθερία λόγου/έκφρασης 2 </text:p>
      <text:p text:style-name="P23">Ελευθερία και ανεξαρτησία των μέσων ενημέρωσης 3 </text:p>
      <text:p text:style-name="P23">Σεβασμός του κράτους δικαίου και προστασία των θεμελιωδών δικαιωμάτων 4 </text:p>
      <text:p text:style-name="P23">Ανεξάρτητο δικαστικό σύστημα 5 </text:p>
      <text:p text:style-name="P23">Δυνατότητα συμμετοχής των πολιτών στον δημόσιο διάλογο και στη λήψη αποφάσεων 6 </text:p>
      <text:p text:style-name="P23">Διαφάνεια και λογοδοσία των πολιτικών ηγετών 7 </text:p>
      <text:p text:style-name="P23">Σεβασμός των δικαιωμάτων των μειονοτήτων 8 </text:p>
      <text:p text:style-name="P23">Καταπολέμηση της διαφθοράς 9 </text:p>
      <text:p text:style-name="P23">Μια ισχυρή αντιπολίτευση που μπορεί να επικρίνει την κυβέρνηση 10 </text:p>
      <text:p text:style-name="P23">Άλλα 11 </text:p>
      <text:p text:style-name="P23">Κανένα από αυτά τα 12 </text:p>
      <text:p text:style-name="P23">Δεν γνωρίζω 13 </text:p>
      <text:p text:style-name="P23"/>
      <text:p text:style-name="P44"><text:span text:style-name="T9">Q4 Ov</text:span> erall, πόσο ικανοποιημένοι ή δυσαρεστημένοι είστε με το σεβασμό του κράτους δικαίου στο... </text:p>
      <text:p text:style-name="P46">(ΜΙΑ ΑΠΑΝΤΗΣΗ ΜΟΝΟ)</text:p>
      <table:table table:name="Tableau6" table:style-name="Tableau6">
        <table:table-column table:style-name="Tableau6.A"/>
        <table:table-column table:style-name="Tableau6.B"/>
        <table:table-column table:style-name="Tableau6.C" table:number-columns-repeated="4"/>
        <table:table-column table:style-name="Tableau6.G"/>
        <table:table-row>
          <table:table-cell table:style-name="Tableau6.A1" office:value-type="string">
            <text:p text:style-name="P62"/>
          </table:table-cell>
          <table:table-cell table:style-name="Tableau6.A1" office:value-type="string">
            <text:p text:style-name="P62"/>
          </table:table-cell>
          <table:table-cell table:style-name="Tableau6.A1" office:value-type="string">
            <text:p text:style-name="P71">Πολύ ικανοποιημένος/-η</text:p>
          </table:table-cell>
          <table:table-cell table:style-name="Tableau6.A1" office:value-type="string">
            <text:p text:style-name="P71">Μάλλον ικανοποιημένος/-η</text:p>
          </table:table-cell>
          <table:table-cell table:style-name="Tableau6.A1" office:value-type="string">
            <text:p text:style-name="P71">Μάλλον δυσαρεστημένος</text:p>
          </table:table-cell>
          <table:table-cell table:style-name="Tableau6.A1" office:value-type="string">
            <text:p text:style-name="P71">Πολύ δυσαρεστημένος/-η</text:p>
          </table:table-cell>
          <table:table-cell table:style-name="Tableau6.A1" office:value-type="string">
            <text:p text:style-name="P71">Δεν γνωρίζω</text:p>
          </table:table-cell>
        </table:table-row>
        <table:table-row table:style-name="Tableau6.2">
          <table:table-cell table:style-name="Tableau6.A1" office:value-type="string">
            <text:p text:style-name="P71">1</text:p>
          </table:table-cell>
          <table:table-cell table:style-name="Tableau6.A1" office:value-type="string">
            <text:p text:style-name="P71">(Η ΧΩΡΑ ΜΑΣ)</text:p>
          </table:table-cell>
          <table:table-cell table:style-name="Tableau6.A1" office:value-type="string">
            <text:p text:style-name="P71">1</text:p>
          </table:table-cell>
          <table:table-cell table:style-name="Tableau6.A1" office:value-type="string">
            <text:p text:style-name="P71">2</text:p>
          </table:table-cell>
          <table:table-cell table:style-name="Tableau6.A1" office:value-type="string">
            <text:p text:style-name="P71">3</text:p>
          </table:table-cell>
          <table:table-cell table:style-name="Tableau6.A1" office:value-type="string">
            <text:p text:style-name="P71">4</text:p>
          </table:table-cell>
          <table:table-cell table:style-name="Tableau6.A1" office:value-type="string">
            <text:p text:style-name="P71">998</text:p>
          </table:table-cell>
        </table:table-row>
        <table:table-row>
          <table:table-cell table:style-name="Tableau6.A1" office:value-type="string">
            <text:p text:style-name="P71">2</text:p>
          </table:table-cell>
          <table:table-cell table:style-name="Tableau6.A1" office:value-type="string">
            <text:p text:style-name="P71">Η ΕΕ</text:p>
          </table:table-cell>
          <table:table-cell table:style-name="Tableau6.A1" office:value-type="string">
            <text:p text:style-name="P71">1</text:p>
          </table:table-cell>
          <table:table-cell table:style-name="Tableau6.A1" office:value-type="string">
            <text:p text:style-name="P71">2</text:p>
          </table:table-cell>
          <table:table-cell table:style-name="Tableau6.A1" office:value-type="string">
            <text:p text:style-name="P71">3</text:p>
          </table:table-cell>
          <table:table-cell table:style-name="Tableau6.A1" office:value-type="string">
            <text:p text:style-name="P71">4</text:p>
          </table:table-cell>
          <table:table-cell table:style-name="Tableau6.A1" office:value-type="string">
            <text:p text:style-name="P71">998</text:p>
          </table:table-cell>
        </table:table-row>
      </table:table>
      <text:p text:style-name="P23"/>
      <text:p text:style-name="P44"><text:soft-page-break/><text:span text:style-name="T9">Ε5</text:span> Για κάθε μία από τις ακόλουθες ενέργειες, πείτε μου αν πιστεύετε ότι είναι<text:span text:style-name="T9"> αποτελεσματική</text:span> ή όχι στη<text:span text:style-name="T9"> λήψη</text:span> πολιτικών αποφάσεων σε επίπεδο ΕΕ μετά τις εκλογές; </text:p>
      <text:p text:style-name="P46">(RANDOMISE – ΜΙΑ ΑΠΑΝΤΗΣΗ ΑΝΑ ΓΡΑΜΜΗ)</text:p>
      <text:p text:style-name="P23"><text:s/></text:p>
      <table:table table:name="Tableau7" table:style-name="Tableau7">
        <table:table-column table:style-name="Tableau7.A"/>
        <table:table-column table:style-name="Tableau7.B"/>
        <table:table-column table:style-name="Tableau7.C"/>
        <table:table-column table:style-name="Tableau7.D"/>
        <table:table-column table:style-name="Tableau7.E"/>
        <table:table-column table:style-name="Tableau7.F"/>
        <table:table-column table:style-name="Tableau7.G"/>
        <table:table-row>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71">Πολύ αποτελεσματική</text:p>
          </table:table-cell>
          <table:table-cell table:style-name="Tableau7.A1" office:value-type="string">
            <text:p text:style-name="P71">Αρκετά αποτελεσματική</text:p>
          </table:table-cell>
          <table:table-cell table:style-name="Tableau7.A1" office:value-type="string">
            <text:p text:style-name="P71">Όχι πολύ αποτελεσματική</text:p>
          </table:table-cell>
          <table:table-cell table:style-name="Tableau7.A1" office:value-type="string">
            <text:p text:style-name="P71">Καθόλου αποτελεσματική</text:p>
          </table:table-cell>
          <table:table-cell table:style-name="Tableau7.A1" office:value-type="string">
            <text:p text:style-name="P71">Δεν γνωρίζω</text:p>
          </table:table-cell>
        </table:table-row>
        <table:table-row>
          <table:table-cell table:style-name="Tableau7.A1" office:value-type="string">
            <text:p text:style-name="P71">1</text:p>
          </table:table-cell>
          <table:table-cell table:style-name="Tableau7.A1" office:value-type="string">
            <text:p text:style-name="P71">Να είστε μέλος ένωσης ή μη κυβερνητικής οργάνωσης</text:p>
          </table:table-cell>
          <table:table-cell table:style-name="Tableau7.A1" office:value-type="string">
            <text:p text:style-name="P71">1</text:p>
          </table:table-cell>
          <table:table-cell table:style-name="Tableau7.A1" office:value-type="string">
            <text:p text:style-name="P71">2</text:p>
          </table:table-cell>
          <table:table-cell table:style-name="Tableau7.A1" office:value-type="string">
            <text:p text:style-name="P71">3</text:p>
          </table:table-cell>
          <table:table-cell table:style-name="Tableau7.A1" office:value-type="string">
            <text:p text:style-name="P71">4</text:p>
          </table:table-cell>
          <table:table-cell table:style-name="Tableau7.A1" office:value-type="string">
            <text:p text:style-name="P71">998</text:p>
          </table:table-cell>
        </table:table-row>
        <table:table-row>
          <table:table-cell table:style-name="Tableau7.A1" office:value-type="string">
            <text:p text:style-name="P71">2</text:p>
          </table:table-cell>
          <table:table-cell table:style-name="Tableau7.A1" office:value-type="string">
            <text:p text:style-name="P62">Λάβετε μέρος σε μια Ευρωπαϊκή Πρωτοβουλία Πολιτών (αίτημα υπογεγραμμένο από τουλάχιστον ένα εκατομμύριο πολίτες σε τουλάχιστον επτά κράτη μέλη, με το οποίο καλείται η Ευρωπαϊκή Επιτροπή να προτείνει νέους νόμους σε τομείς στους οποίους η Επιτροπή έχει αρμοδιότητα να αναλάβει δράση) ή σε μια ομάδα Ευρωπαίων πολιτών (μια τυχαία επιλεγμένη συνέλευση πολιτών σε επίπεδο ΕΕ που συνεργάζεται για τη διατύπωση συστάσεων πολιτικής) </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row>
          <table:table-cell table:style-name="Tableau7.A1" office:value-type="string">
            <text:p text:style-name="P71">3</text:p>
          </table:table-cell>
          <table:table-cell table:style-name="Tableau7.A1" office:value-type="string">
            <text:p text:style-name="P72">Συμμετοχή σε πολιτικά κινήματα, κόμματα ή συνδικάτα</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row>
          <table:table-cell table:style-name="Tableau7.A1" office:value-type="string">
            <text:p text:style-name="P71">4</text:p>
          </table:table-cell>
          <table:table-cell table:style-name="Tableau7.A1" office:value-type="string">
            <text:p text:style-name="P72">Μποϊκοτάζ ή αγορά ορισμένων προϊόντων για πολιτικούς, ηθικούς ή περιβαλλοντικούς λόγους </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row>
          <table:table-cell table:style-name="Tableau7.A1" office:value-type="string">
            <text:p text:style-name="P71">5</text:p>
          </table:table-cell>
          <table:table-cell table:style-name="Tableau7.A1" office:value-type="string">
            <text:p text:style-name="P72">Συμμετοχή σε διαδήλωση ή διαμαρτυρία</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
      <text:p text:style-name="P23"/>
      <text:p text:style-name="P44">Ανεξαρτησία και εμπόριο </text:p>
      <text:p text:style-name="P44"><text:span text:style-name="T9">Ε6 </text:span>Σε ποιο βαθμό συμφωνείτε ή διαφωνείτε με τις ακόλουθες δηλώσεις; </text:p>
      <text:p text:style-name="P40">(ROTATE – ΜΙΑ ΑΠΑΝΤΗΣΗ ΑΝΑ ΓΡΑΜΜΗ)</text:p>
      <text:p text:style-name="P47"/>
      <table:table table:name="Tableau8" table:style-name="Tableau8">
        <table:table-column table:style-name="Tableau8.A"/>
        <table:table-column table:style-name="Tableau8.B"/>
        <table:table-column table:style-name="Tableau8.C" table:number-columns-repeated="4"/>
        <table:table-column table:style-name="Tableau8.G"/>
        <table:table-row>
          <table:table-cell table:style-name="Tableau8.A1" office:value-type="string">
            <text:p text:style-name="P73"/>
          </table:table-cell>
          <table:table-cell table:style-name="Tableau8.A1" office:value-type="string">
            <text:p text:style-name="P73"/>
          </table:table-cell>
          <table:table-cell table:style-name="Tableau8.A1" office:value-type="string">
            <text:p text:style-name="P71">Συμφωνώ απολύτως</text:p>
          </table:table-cell>
          <table:table-cell table:style-name="Tableau8.A1" office:value-type="string">
            <text:p text:style-name="P71">Τείνουν να συμφωνούν</text:p>
          </table:table-cell>
          <table:table-cell table:style-name="Tableau8.A1" office:value-type="string">
            <text:p text:style-name="P71">Τείνουν να διαφωνούν</text:p>
          </table:table-cell>
          <table:table-cell table:style-name="Tableau8.A1" office:value-type="string">
            <text:p text:style-name="P71">Διαφωνώ απολύτως</text:p>
          </table:table-cell>
          <table:table-cell table:style-name="Tableau8.A1" office:value-type="string">
            <text:p text:style-name="P71">Δεν γνωρίζω</text:p>
          </table:table-cell>
        </table:table-row>
        <table:table-row table:style-name="Tableau8.2">
          <table:table-cell table:style-name="Tableau8.A1" office:value-type="string">
            <text:p text:style-name="P71">1</text:p>
          </table:table-cell>
          <table:table-cell table:style-name="Tableau8.A1" office:value-type="string">
            <text:p text:style-name="P71">Τα κράτη μέλη μπορούν να επιτύχουν καλύτερα αποτελέσματα στις εμπορικές διαπραγματεύσεις μέσω της συνεργασίας σε επίπεδο ΕΕ </text:p>
          </table:table-cell>
          <table:table-cell table:style-name="Tableau8.A1" office:value-type="string">
            <text:p text:style-name="P71">1</text:p>
          </table:table-cell>
          <table:table-cell table:style-name="Tableau8.A1" office:value-type="string">
            <text:p text:style-name="P71">2</text:p>
          </table:table-cell>
          <table:table-cell table:style-name="Tableau8.A1" office:value-type="string">
            <text:p text:style-name="P71">3</text:p>
          </table:table-cell>
          <table:table-cell table:style-name="Tableau8.A1" office:value-type="string">
            <text:p text:style-name="P71">4</text:p>
          </table:table-cell>
          <table:table-cell table:style-name="Tableau8.A1" office:value-type="string">
            <text:p text:style-name="P71">998</text:p>
          </table:table-cell>
        </table:table-row>
        <table:table-row>
          <table:table-cell table:style-name="Tableau8.A1" office:value-type="string">
            <text:p text:style-name="P71">2</text:p>
          </table:table-cell>
          <table:table-cell table:style-name="Tableau8.A1" office:value-type="string">
            <text:p text:style-name="P71">Η ΕΕ θα πρέπει να ενισχύσει την οικονομική της ανεξαρτησία διαφοροποιώντας τις εμπορικές της σχέσεις</text:p>
          </table:table-cell>
          <table:table-cell table:style-name="Tableau8.A1" office:value-type="string">
            <text:p text:style-name="P71">1</text:p>
          </table:table-cell>
          <table:table-cell table:style-name="Tableau8.A1" office:value-type="string">
            <text:p text:style-name="P71">2</text:p>
          </table:table-cell>
          <table:table-cell table:style-name="Tableau8.A1" office:value-type="string">
            <text:p text:style-name="P71">3</text:p>
          </table:table-cell>
          <table:table-cell table:style-name="Tableau8.A1" office:value-type="string">
            <text:p text:style-name="P71">4</text:p>
          </table:table-cell>
          <table:table-cell table:style-name="Tableau8.A1" office:value-type="string">
            <text:p text:style-name="P71">998</text:p>
          </table:table-cell>
        </table:table-row>
      </table:table>
      <text:p text:style-name="P47"/>
      <text:p text:style-name="P44"><text:span text:style-name="T9">D</text:span> προστασία, συμπεριλαμβανομένης της μελλοντικής στρατηγικής για την ασφάλεια</text:p>
      <text:p text:style-name="P44"><text:span text:style-name="T9">Ε7</text:span> Λαμβάνοντας υπόψη το τρέχον διεθνές πλαίσιο, σε ποιο βαθμό συμφωνείτε ή διαφωνείτε με τις ακόλουθες δηλώσεις;</text:p>
      <text:p text:style-name="P40">(ROTATE – ΜΙΑ ΑΠΑΝΤΗΣΗ ΑΝΑ ΓΡΑΜΜΗ)</text:p>
      <text:p text:style-name="P47"/>
      <table:table table:name="Tableau9" table:style-name="Tableau9">
        <table:table-column table:style-name="Tableau9.A"/>
        <table:table-column table:style-name="Tableau9.B"/>
        <table:table-column table:style-name="Tableau9.C"/>
        <table:table-column table:style-name="Tableau9.D" table:number-columns-repeated="3"/>
        <table:table-column table:style-name="Tableau9.G"/>
        <table:table-row>
          <table:table-cell table:style-name="Tableau9.A1" office:value-type="string">
            <text:p text:style-name="P73"/>
          </table:table-cell>
          <table:table-cell table:style-name="Tableau9.A1" office:value-type="string">
            <text:p text:style-name="P73"/>
          </table:table-cell>
          <table:table-cell table:style-name="Tableau9.A1" office:value-type="string">
            <text:p text:style-name="P71">Συμφωνώ απολύτως</text:p>
          </table:table-cell>
          <table:table-cell table:style-name="Tableau9.A1" office:value-type="string">
            <text:p text:style-name="P71">Τείνουν να συμφωνούν</text:p>
          </table:table-cell>
          <table:table-cell table:style-name="Tableau9.A1" office:value-type="string">
            <text:p text:style-name="P71">Τείνουν να διαφωνούν</text:p>
          </table:table-cell>
          <table:table-cell table:style-name="Tableau9.A1" office:value-type="string">
            <text:p text:style-name="P71">Διαφωνώ απολύτως</text:p>
          </table:table-cell>
          <table:table-cell table:style-name="Tableau9.A1" office:value-type="string">
            <text:p text:style-name="P71">Δεν γνωρίζω</text:p>
          </table:table-cell>
        </table:table-row>
        <table:table-row table:style-name="Tableau9.2">
          <table:table-cell table:style-name="Tableau9.A1" office:value-type="string">
            <text:p text:style-name="P71">1</text:p>
          </table:table-cell>
          <table:table-cell table:style-name="Tableau9.A1" office:value-type="string">
            <text:p text:style-name="P71">Απειλείται η ασφάλεια (της χώρας μας) </text:p>
          </table:table-cell>
          <table:table-cell table:style-name="Tableau9.A1" office:value-type="string">
            <text:p text:style-name="P71">1</text:p>
          </table:table-cell>
          <table:table-cell table:style-name="Tableau9.A1" office:value-type="string">
            <text:p text:style-name="P71">2</text:p>
          </table:table-cell>
          <table:table-cell table:style-name="Tableau9.A1" office:value-type="string">
            <text:p text:style-name="P71">3</text:p>
          </table:table-cell>
          <table:table-cell table:style-name="Tableau9.A1" office:value-type="string">
            <text:p text:style-name="P71">4</text:p>
          </table:table-cell>
          <table:table-cell table:style-name="Tableau9.A1" office:value-type="string">
            <text:p text:style-name="P71">998</text:p>
          </table:table-cell>
        </table:table-row>
        <table:table-row>
          <table:table-cell table:style-name="Tableau9.A1" office:value-type="string">
            <text:p text:style-name="P71">2</text:p>
          </table:table-cell>
          <table:table-cell table:style-name="Tableau9.A1" office:value-type="string">
            <text:p text:style-name="P71">Η ΕΕ θα πρέπει να ενισχύσει την ικανότητά της να αμύνεται αυτόνομα έναντι <text:soft-page-break/>πιθανών εξωτερικών απειλών (N) </text:p>
          </table:table-cell>
          <table:table-cell table:style-name="Tableau9.A1" office:value-type="string">
            <text:p text:style-name="P71">1</text:p>
          </table:table-cell>
          <table:table-cell table:style-name="Tableau9.A1" office:value-type="string">
            <text:p text:style-name="P71">2</text:p>
          </table:table-cell>
          <table:table-cell table:style-name="Tableau9.A1" office:value-type="string">
            <text:p text:style-name="P71">3</text:p>
          </table:table-cell>
          <table:table-cell table:style-name="Tableau9.A1" office:value-type="string">
            <text:p text:style-name="P71">4</text:p>
          </table:table-cell>
          <table:table-cell table:style-name="Tableau9.A1" office:value-type="string">
            <text:p text:style-name="P71">998</text:p>
          </table:table-cell>
        </table:table-row>
      </table:table>
      <text:p text:style-name="P47"/>
      <text:p text:style-name="P44"><text:span text:style-name="T9">Ε8</text:span> Σε ποιο βαθμό εμπιστεύεστε την Ευρωπαϊκή Ένωση για την ενίσχυση της ασφάλειας και της άμυνας στην Ευρώπη και την προστασία των πολιτών της; </text:p>
      <text:p text:style-name="P40">(ΜΙΑ ΑΠΑΝΤΗΣΗ ΜΟΝΟ)</text:p>
      <table:table table:name="Tableau10" table:style-name="Tableau10">
        <table:table-column table:style-name="Tableau10.A"/>
        <table:table-column table:style-name="Tableau10.B"/>
        <table:table-row>
          <table:table-cell table:style-name="Tableau10.A1" office:value-type="string">
            <text:p text:style-name="P71">Πλήρης εμπιστοσύνη</text:p>
          </table:table-cell>
          <table:table-cell table:style-name="Tableau10.A1" office:value-type="string">
            <text:p text:style-name="P71">1</text:p>
          </table:table-cell>
        </table:table-row>
        <table:table-row>
          <table:table-cell table:style-name="Tableau10.A1" office:value-type="string">
            <text:p text:style-name="P71">Τείνουν να εμπιστεύονται</text:p>
          </table:table-cell>
          <table:table-cell table:style-name="Tableau10.A1" office:value-type="string">
            <text:p text:style-name="P71">2</text:p>
          </table:table-cell>
        </table:table-row>
        <table:table-row>
          <table:table-cell table:style-name="Tableau10.A1" office:value-type="string">
            <text:p text:style-name="P71">Τείνουν να μην εμπιστεύονται</text:p>
          </table:table-cell>
          <table:table-cell table:style-name="Tableau10.A1" office:value-type="string">
            <text:p text:style-name="P71">3</text:p>
          </table:table-cell>
        </table:table-row>
        <table:table-row>
          <table:table-cell table:style-name="Tableau10.A1" office:value-type="string">
            <text:p text:style-name="P71">Μην εμπιστεύεστε καθόλου</text:p>
          </table:table-cell>
          <table:table-cell table:style-name="Tableau10.A1" office:value-type="string">
            <text:p text:style-name="P71">4</text:p>
          </table:table-cell>
        </table:table-row>
        <table:table-row>
          <table:table-cell table:style-name="Tableau10.A1" office:value-type="string">
            <text:p text:style-name="P71">Δεν γνωρίζω </text:p>
          </table:table-cell>
          <table:table-cell table:style-name="Tableau10.A1" office:value-type="string">
            <text:p text:style-name="P71">4</text:p>
          </table:table-cell>
        </table:table-row>
      </table:table>
      <text:p text:style-name="P46"/>
      <text:p text:style-name="P46"/>
      <text:p text:style-name="P44">Ενεργειακή κρίση </text:p>
      <text:p text:style-name="P44"><text:span text:style-name="T9">Ε9</text:span> Κατά την άποψή σας, τι μπορεί να βοηθήσει την ΕΕ να απομακρυνθεί από τα ορυκτά καύσιμα; </text:p>
      <text:p text:style-name="P40">(ΠΡΩΤΑ ΕΙΝΑΙ ΑΠΟΚΛΕΙΣΤΙΚΗ - ΚΑΙ ΜΕΤΑ - ΠΟΛΛΑΠΛΗ - ΡΑΔΔΟΜΙΚΗ)</text:p>
      <text:p text:style-name="P46"/>
      <table:table table:name="Tableau11" table:style-name="Tableau11">
        <table:table-column table:style-name="Tableau11.A"/>
        <table:table-column table:style-name="Tableau11.B"/>
        <table:table-row table:style-name="Tableau11.1">
          <table:table-cell table:style-name="Tableau11.A1" office:value-type="string">
            <text:p text:style-name="P60">Μεγαλύτερος εξηλεκτρισμός </text:p>
          </table:table-cell>
          <table:table-cell table:style-name="Tableau11.B1" office:value-type="float" office:value="1">
            <text:p text:style-name="P66">1</text:p>
          </table:table-cell>
        </table:table-row>
        <table:table-row table:style-name="Tableau11.1">
          <table:table-cell table:style-name="Tableau11.A1" office:value-type="string">
            <text:p text:style-name="P60">Μείωση της χρήσης ενέργειας μέσω μέτρων ενεργειακής απόδοσης </text:p>
          </table:table-cell>
          <table:table-cell table:style-name="Tableau11.B1" office:value-type="float" office:value="2">
            <text:p text:style-name="P66">2</text:p>
          </table:table-cell>
        </table:table-row>
        <table:table-row table:style-name="Tableau11.1">
          <table:table-cell table:style-name="Tableau11.A1" office:value-type="string">
            <text:p text:style-name="P60">Προώθηση τοπικών δράσεων όπως οι ενεργειακές κοινότητες </text:p>
          </table:table-cell>
          <table:table-cell table:style-name="Tableau11.B1" office:value-type="float" office:value="3">
            <text:p text:style-name="P66">3</text:p>
          </table:table-cell>
        </table:table-row>
        <table:table-row table:style-name="Tableau11.1">
          <table:table-cell table:style-name="Tableau11.A1" office:value-type="string">
            <text:p text:style-name="P60">Ανάπτυξη μεγαλύτερης δυναμικότητας ανανεώσιμων πηγών ενέργειας μέσω π.χ. νέων αιολικών πάρκων και ηλιακών πάρκων </text:p>
          </table:table-cell>
          <table:table-cell table:style-name="Tableau11.B1" office:value-type="float" office:value="4">
            <text:p text:style-name="P66">4</text:p>
          </table:table-cell>
        </table:table-row>
        <table:table-row table:style-name="Tableau11.1">
          <table:table-cell table:style-name="Tableau11.A1" office:value-type="string">
            <text:p text:style-name="P60">Επένδυση σε πυρηνικές λύσεις </text:p>
          </table:table-cell>
          <table:table-cell table:style-name="Tableau11.B1" office:value-type="float" office:value="5">
            <text:p text:style-name="P66">5</text:p>
          </table:table-cell>
        </table:table-row>
        <table:table-row table:style-name="Tableau11.1">
          <table:table-cell table:style-name="Tableau11.A1" office:value-type="string">
            <text:p text:style-name="P60">Άλλα </text:p>
          </table:table-cell>
          <table:table-cell table:style-name="Tableau11.B1" office:value-type="float" office:value="6">
            <text:p text:style-name="P66">6</text:p>
          </table:table-cell>
        </table:table-row>
        <table:table-row table:style-name="Tableau11.1">
          <table:table-cell table:style-name="Tableau11.A1" office:value-type="string">
            <text:p text:style-name="P60">Δεν γνωρίζω </text:p>
          </table:table-cell>
          <table:table-cell table:style-name="Tableau11.B1" office:value-type="float" office:value="998">
            <text:p text:style-name="P66">998</text:p>
          </table:table-cell>
        </table:table-row>
      </table:table>
      <text:p text:style-name="P46"/>
      <text:p text:style-name="P44">1. Πρώτα απ' όλα; </text:p>
      <text:p text:style-name="P44">2. Και μετά; </text:p>
      <text:p text:style-name="P23"/>
      <text:p text:style-name="P23"/>
      <text:p text:style-name="P23"/>
      <text:p text:style-name="P44"><text:span text:style-name="T9">Q10 W,</text:span> εάν υπάρχουν, από τις ακόλουθες ενέργειες στις οποίες έχετε προβεί ως απάντηση στην αύξηση των τιμών της ενέργειας μετά την έναρξη του πολέμου στο Ιράν (τέλη Φεβρουαρίου 2026), προκειμένου να μειώσετε την κατανάλωση ενέργειας και να διαχειριστείτε πιο ενεργά τη χρήση ενέργειας; <text:span text:style-name="T16">Έχετε...</text:span></text:p>
      <text:p text:style-name="P40">(ΕΝΔΕΧΟΜΕΝΕΣ ΠΟΛΛΑΠΛΕΣ ΑΠΑΝΤΗΣΕΙΣ – ΚΑΝΕΝΑΣ ΚΑΙ Η ΔΑ ΕΙΝΑΙ ΑΠΟΚΛΕΙΣΤΙΚΟΙ - ΡΑΔΙΟΦΩΝΟΙ)</text:p>
      <text:p text:style-name="P23"/>
      <table:table table:name="Tableau12" table:style-name="Tableau12">
        <table:table-column table:style-name="Tableau12.A"/>
        <table:table-column table:style-name="Tableau12.B"/>
        <table:table-row table:style-name="Tableau12.1">
          <table:table-cell table:style-name="Tableau12.A1" office:value-type="string">
            <text:p text:style-name="P60">Μειωμένη χρήση θέρμανσης ή ψύξης </text:p>
          </table:table-cell>
          <table:table-cell table:style-name="Tableau12.B1" office:value-type="float" office:value="1">
            <text:p text:style-name="P66">1</text:p>
          </table:table-cell>
        </table:table-row>
        <table:table-row table:style-name="Tableau12.1">
          <table:table-cell table:style-name="Tableau12.A1" office:value-type="string">
            <text:p text:style-name="P60">Μειωμένη συνολική κατανάλωση ηλεκτρικής ενέργειας </text:p>
          </table:table-cell>
          <table:table-cell table:style-name="Tableau12.B1" office:value-type="float" office:value="2">
            <text:p text:style-name="P66">2</text:p>
          </table:table-cell>
        </table:table-row>
        <table:table-row table:style-name="Tableau12.1">
          <table:table-cell table:style-name="Tableau12.A1" office:value-type="string">
            <text:p text:style-name="P60">Βελτιωμένη μόνωση ή ενεργειακή απόδοση του σπιτιού σας </text:p>
          </table:table-cell>
          <table:table-cell table:style-name="Tableau12.B1" office:value-type="float" office:value="3">
            <text:p text:style-name="P66">3</text:p>
          </table:table-cell>
        </table:table-row>
        <table:table-row table:style-name="Tableau12.1">
          <table:table-cell table:style-name="Tableau12.A1" office:value-type="string">
            <text:p text:style-name="P60">Επένδυση σε ενεργειακά αποδοτικότερες συσκευές </text:p>
          </table:table-cell>
          <table:table-cell table:style-name="Tableau12.B1" office:value-type="float" office:value="4">
            <text:p text:style-name="P66">4</text:p>
          </table:table-cell>
        </table:table-row>
        <table:table-row table:style-name="Tableau12.1">
          <table:table-cell table:style-name="Tableau12.A1" office:value-type="string">
            <text:p text:style-name="P60">Παρακολούθησε την κατανάλωση ενέργειάς σου πιο στενά </text:p>
          </table:table-cell>
          <table:table-cell table:style-name="Tableau12.B1" office:value-type="float" office:value="5">
            <text:p text:style-name="P66">5</text:p>
          </table:table-cell>
        </table:table-row>
        <text:soft-page-break/>
        <table:table-row table:style-name="Tableau12.1">
          <table:table-cell table:style-name="Tableau12.A1" office:value-type="string">
            <text:p text:style-name="P60">Συγκρίνετε ή αλλάξτε τον προμηθευτή ή τη σύμβασή σας στον τομέα της ενέργειας </text:p>
          </table:table-cell>
          <table:table-cell table:style-name="Tableau12.B1" office:value-type="float" office:value="6">
            <text:p text:style-name="P66">6</text:p>
          </table:table-cell>
        </table:table-row>
        <table:table-row table:style-name="Tableau12.1">
          <table:table-cell table:style-name="Tableau12.A1" office:value-type="string">
            <text:p text:style-name="P60">Χρήση έξυπνων εργαλείων ή εφαρμογών για τη διαχείριση της χρήσης ενέργειας </text:p>
          </table:table-cell>
          <table:table-cell table:style-name="Tableau12.B1" office:value-type="float" office:value="7">
            <text:p text:style-name="P66">7</text:p>
          </table:table-cell>
        </table:table-row>
        <table:table-row table:style-name="Tableau12.1">
          <table:table-cell table:style-name="Tableau12.A1" office:value-type="string">
            <text:p text:style-name="P60">Προσαρμοσμένη χρήση ενέργειας για να επωφεληθεί από χαμηλότερες τιμές ή μειωμένη κατανάλωση σε ώρες με υψηλότερες τιμές (π.χ. το πρωί, το βράδυ) </text:p>
          </table:table-cell>
          <table:table-cell table:style-name="Tableau12.B1" office:value-type="float" office:value="8">
            <text:p text:style-name="P66">8</text:p>
          </table:table-cell>
        </table:table-row>
        <table:table-row table:style-name="Tableau12.1">
          <table:table-cell table:style-name="Tableau12.A1" office:value-type="string">
            <text:p text:style-name="P60">Εγκατάσταση ή εξέταση του ενδεχομένου εγκατάστασης λύσεων ανανεώσιμης ενέργειας (π.χ. ηλιακοί συλλέκτες) </text:p>
          </table:table-cell>
          <table:table-cell table:style-name="Tableau12.B1" office:value-type="float" office:value="9">
            <text:p text:style-name="P66">9</text:p>
          </table:table-cell>
        </table:table-row>
        <table:table-row table:style-name="Tableau12.1">
          <table:table-cell table:style-name="Tableau12.A1" office:value-type="string">
            <text:p text:style-name="P60">Ενταχθείτε σε μια ενεργειακή κοινότητα </text:p>
          </table:table-cell>
          <table:table-cell table:style-name="Tableau12.B1" office:value-type="float" office:value="10">
            <text:p text:style-name="P66">10</text:p>
          </table:table-cell>
        </table:table-row>
        <table:table-row table:style-name="Tableau12.1">
          <table:table-cell table:style-name="Tableau12.A1" office:value-type="string">
            <text:p text:style-name="P60">Αλλάξτε τις συνήθειες μεταφοράς σας για να μειώσετε την κατανάλωση ενέργειας </text:p>
          </table:table-cell>
          <table:table-cell table:style-name="Tableau12.B1" office:value-type="float" office:value="11">
            <text:p text:style-name="P66">11</text:p>
          </table:table-cell>
        </table:table-row>
        <table:table-row table:style-name="Tableau12.1">
          <table:table-cell table:style-name="Tableau12.A1" office:value-type="string">
            <text:p text:style-name="P60">Άλλα </text:p>
          </table:table-cell>
          <table:table-cell table:style-name="Tableau12.B1" office:value-type="float" office:value="12">
            <text:p text:style-name="P66">12</text:p>
          </table:table-cell>
        </table:table-row>
        <table:table-row table:style-name="Tableau12.1">
          <table:table-cell table:style-name="Tableau12.A1" office:value-type="string">
            <text:p text:style-name="P60">Καμία </text:p>
          </table:table-cell>
          <table:table-cell table:style-name="Tableau12.B1" office:value-type="float" office:value="13">
            <text:p text:style-name="P66">13</text:p>
          </table:table-cell>
        </table:table-row>
        <table:table-row table:style-name="Tableau12.1">
          <table:table-cell table:style-name="Tableau12.A1" office:value-type="string">
            <text:p text:style-name="P60">Δεν γνωρίζω</text:p>
          </table:table-cell>
          <table:table-cell table:style-name="Tableau12.B1" office:value-type="float" office:value="998">
            <text:p text:style-name="P66">998</text:p>
          </table:table-cell>
        </table:table-row>
      </table:table>
      <text:p text:style-name="P23"/>
      <text:p text:style-name="P23"/>
      <text:p text:style-name="P44">Μέσα κοινωνικής δικτύωσης </text:p>
      <text:p text:style-name="P23"><text:span text:style-name="T11">Πόσο</text:span><text:span text:style-name="T10"> ανησυχείτε για τους ακόλουθους κινδύνους που αντιμετωπίζουν τα παιδιά στα μέσα κοινωνικής δικτύωσης;</text:span> </text:p>
      <text:p text:style-name="P40">(ΜΟΝΟ ΜΙΑ ΑΠΑΝΤΗΣΗ - RANDOMISE)</text:p>
      <text:p text:style-name="P23"/>
      <table:table table:name="Tableau13" table:style-name="Tableau13">
        <table:table-column table:style-name="Tableau13.A"/>
        <table:table-column table:style-name="Tableau13.B"/>
        <table:table-column table:style-name="Tableau13.C"/>
        <table:table-column table:style-name="Tableau13.D"/>
        <table:table-column table:style-name="Tableau13.C" table:number-columns-repeated="2"/>
        <table:table-column table:style-name="Tableau13.G"/>
        <table:table-row table:style-name="Tableau13.1">
          <table:table-cell table:style-name="Tableau13.A1" office:value-type="string">
            <text:p text:style-name="P62"/>
          </table:table-cell>
          <table:table-cell table:style-name="Tableau13.A1" office:value-type="string">
            <text:p text:style-name="P62"/>
          </table:table-cell>
          <table:table-cell table:style-name="Tableau13.A1" office:value-type="string">
            <text:p text:style-name="P60">Πολύ ανήσυχος/-η</text:p>
          </table:table-cell>
          <table:table-cell table:style-name="Tableau13.A1" office:value-type="string">
            <text:p text:style-name="P60">Ανησυχεί κάπως</text:p>
          </table:table-cell>
          <table:table-cell table:style-name="Tableau13.A1" office:value-type="string">
            <text:p text:style-name="P60">Δεν ανησυχώ ιδιαίτερα</text:p>
          </table:table-cell>
          <table:table-cell table:style-name="Tableau13.A1" office:value-type="string">
            <text:p text:style-name="P60">Καθόλου ανησυχητικό</text:p>
          </table:table-cell>
          <table:table-cell table:style-name="Tableau13.A1" office:value-type="string">
            <text:p text:style-name="P60">Δεν γνωρίζω</text:p>
          </table:table-cell>
        </table:table-row>
        <table:table-row table:style-name="Tableau13.1">
          <table:table-cell table:style-name="Tableau13.A2" office:value-type="float" office:value="1">
            <text:p text:style-name="P66">1</text:p>
          </table:table-cell>
          <table:table-cell table:style-name="Tableau13.A1" office:value-type="string">
            <text:p text:style-name="P60">Έκθεση σε επιβλαβές περιεχόμενο (π.χ. βία, αυτοτραυματισμός, εξτρεμισμός, επιβλαβείς συμβουλές για την υγεία ή καλλυντικά)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2">
            <text:p text:style-name="P66">2</text:p>
          </table:table-cell>
          <table:table-cell table:style-name="Tableau13.A1" office:value-type="string">
            <text:p text:style-name="P60">Διαδικτυακή αθέμιτη προσέγγιση (grooming) ή σεξουαλική εκμετάλλευση</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3">
            <text:p text:style-name="P66">3</text:p>
          </table:table-cell>
          <table:table-cell table:style-name="Tableau13.A1" office:value-type="string">
            <text:p text:style-name="P60">Διαδικτυακός εκφοβισμός ή παρενόχληση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4">
            <text:p text:style-name="P66">4</text:p>
          </table:table-cell>
          <table:table-cell table:style-name="Tableau13.A1" office:value-type="string">
            <text:p text:style-name="P60">Εθιστικός σχεδιασμός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5">
            <text:p text:style-name="P66">5</text:p>
          </table:table-cell>
          <table:table-cell table:style-name="Tableau13.A1" office:value-type="string">
            <text:p text:style-name="P60">Κίνδυνοι για την προστασία των δεδομένων (π.χ. συλλογή προσωπικών πληροφοριών παιδιών)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6">
            <text:p text:style-name="P66">6</text:p>
          </table:table-cell>
          <table:table-cell table:style-name="Tableau13.A1" office:value-type="string">
            <text:p text:style-name="P60">Πρόσληψη για παράνομες δραστηριότητες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
      <text:p text:style-name="P23"/>
      <text:p text:style-name="P44">Ε12 Η πράξη για τις ψηφιακές υπηρεσίες απαιτεί από τις διαδικτυακές πλατφόρμες να προστατεύουν καλύτερα τα παιδιά από βλάβες, οι οποίες θα μπορούσαν να προκύψουν, για παράδειγμα, μέσω του κυβερνοεκφοβισμού, της αθέμιτης προσέγγισης παιδιών, της έκθεσης σε βίαιο εξτρεμιστικό υλικό, του εθιστικού σχεδιασμού ή των λεγόμενων «τρυπών κουνελιών». Προκειμένου να ενισχυθεί περαιτέρω η προστασία των παιδιών στο διαδίκτυο, ποια από τις ακόλουθες δράσεις πιστεύετε ότι θα πρέπει να αναλάβει η ΕΕ;</text:p>
      <text:p text:style-name="P41">(ΜΙΑ ΑΠΑΝΤΗΣΗ ΜΟΝΟ)</text:p>
      <text:p text:style-name="P23"/>
      <table:table table:name="Tableau14" table:style-name="Tableau14">
        <table:table-column table:style-name="Tableau14.A"/>
        <table:table-column table:style-name="Tableau14.B"/>
        <table:table-row table:style-name="Tableau14.1">
          <table:table-cell table:style-name="Tableau14.A1" office:value-type="string">
            <text:p text:style-name="P60">Θέσπιση κανόνων σε επίπεδο ΕΕ που απαγορεύουν στους παρόχους μέσων κοινωνικής δικτύωσης να προσφέρουν τις υπηρεσίες τους σε παιδιά κάτω από μια ορισμένη ηλικία </text:p>
          </table:table-cell>
          <table:table-cell table:style-name="Tableau14.B1" office:value-type="float" office:value="1">
            <text:p text:style-name="P66">1</text:p>
          </table:table-cell>
        </table:table-row>
        <table:table-row table:style-name="Tableau14.1">
          <table:table-cell table:style-name="Tableau14.A1" office:value-type="string">
            <text:p text:style-name="P60">Θέσπιση κανόνων σε επίπεδο ΕΕ που υποχρεώνουν τους παρόχους μέσων κοινωνικής δικτύωσης να καθυστερούν την παροχή πρόσβασης σε ορισμένα μη ασφαλή μέσα κοινωνικής δικτύωσης σε παιδιά κάτω από μια ορισμένη ηλικία </text:p>
          </table:table-cell>
          <table:table-cell table:style-name="Tableau14.B1" office:value-type="float" office:value="2">
            <text:p text:style-name="P66">2</text:p>
          </table:table-cell>
        </table:table-row>
        <text:soft-page-break/>
        <table:table-row table:style-name="Tableau14.1">
          <table:table-cell table:style-name="Tableau14.A1" office:value-type="string">
            <text:p text:style-name="P60">Ενίσχυση των πόρων που διατίθενται για την επιβολή του νόμου </text:p>
          </table:table-cell>
          <table:table-cell table:style-name="Tableau14.B1" office:value-type="float" office:value="3">
            <text:p text:style-name="P66">3</text:p>
          </table:table-cell>
        </table:table-row>
        <table:table-row table:style-name="Tableau14.1">
          <table:table-cell table:style-name="Tableau14.A1" office:value-type="string">
            <text:p text:style-name="P60">Επαφίεται στους γονείς και τα σχολεία να διαχειρίζονται την ασφάλεια των παιδιών στο διαδίκτυο χωρίς πρόσθετα μέτρα σε επίπεδο ΕΕ </text:p>
          </table:table-cell>
          <table:table-cell table:style-name="Tableau14.B1" office:value-type="float" office:value="4">
            <text:p text:style-name="P66">4</text:p>
          </table:table-cell>
        </table:table-row>
        <table:table-row table:style-name="Tableau14.1">
          <table:table-cell table:style-name="Tableau14.A1" office:value-type="string">
            <text:p text:style-name="P60">Δεν απαιτείται πρόσθετη δράση </text:p>
          </table:table-cell>
          <table:table-cell table:style-name="Tableau14.B1" office:value-type="float" office:value="5">
            <text:p text:style-name="P66">5</text:p>
          </table:table-cell>
        </table:table-row>
        <table:table-row table:style-name="Tableau14.1">
          <table:table-cell table:style-name="Tableau14.A1" office:value-type="string">
            <text:p text:style-name="P60">Δεν γνωρίζω</text:p>
          </table:table-cell>
          <table:table-cell table:style-name="Tableau14.B1" office:value-type="float" office:value="998">
            <text:p text:style-name="P66">998</text:p>
          </table:table-cell>
        </table:table-row>
      </table:table>
      <text:p text:style-name="P23"/>
      <text:p text:style-name="P45">ΕΡΩΤΗΣΕΙΣ ΣΧΕΤΙΚΑ ΜΕ ΤΗΝ ΠΑΡΑΠΛΗΡΟΦΟΡΗΣΗ</text:p>
      <text:p text:style-name="P46"/>
      <text:p text:style-name="P44"><text:span text:style-name="T9">Ε</text:span> 13 Τις τελευταίες επτά ημέρες, πόσο συχνά έχετε συναντήσει πληροφορίες στο διαδίκτυο που έχετε … </text:p>
      <text:p text:style-name="P40">(ΜΙΑ ΑΠΑΝΤΗΣΗ ΑΝΑ ΓΡΑΜΜΗ)</text:p>
      <text:p text:style-name="P23"/>
      <table:table table:name="Tableau15" table:style-name="Tableau15">
        <table:table-column table:style-name="Tableau15.A"/>
        <table:table-column table:style-name="Tableau15.B"/>
        <table:table-column table:style-name="Tableau15.C"/>
        <table:table-column table:style-name="Tableau15.D"/>
        <table:table-column table:style-name="Tableau15.E"/>
        <table:table-column table:style-name="Tableau15.F"/>
        <table:table-column table:style-name="Tableau15.G"/>
        <table:table-row table:style-name="Tableau15.1">
          <table:table-cell table:style-name="Tableau15.A1" office:value-type="string">
            <text:p text:style-name="P62"/>
          </table:table-cell>
          <table:table-cell table:style-name="Tableau15.A1" office:value-type="string">
            <text:p text:style-name="P62"/>
          </table:table-cell>
          <table:table-cell table:style-name="Tableau15.A1" office:value-type="string">
            <text:p text:style-name="P60">Καθημερινά ή σχεδόν καθημερινά </text:p>
          </table:table-cell>
          <table:table-cell table:style-name="Tableau15.A1" office:value-type="string">
            <text:p text:style-name="P60">Αρκετές φορές την εβδομάδα </text:p>
          </table:table-cell>
          <table:table-cell table:style-name="Tableau15.A1" office:value-type="string">
            <text:p text:style-name="P60">Λιγότερο συχνά </text:p>
          </table:table-cell>
          <table:table-cell table:style-name="Tableau15.A1" office:value-type="string">
            <text:p text:style-name="P60">Ποτέ </text:p>
          </table:table-cell>
          <table:table-cell table:style-name="Tableau15.A1" office:value-type="string">
            <text:p text:style-name="P60">Δεν γνωρίζω </text:p>
          </table:table-cell>
        </table:table-row>
        <table:table-row table:style-name="Tableau15.1">
          <table:table-cell table:style-name="Tableau15.A2" office:value-type="float" office:value="1">
            <text:p text:style-name="P66">1</text:p>
          </table:table-cell>
          <table:table-cell table:style-name="Tableau15.A1" office:value-type="string">
            <text:p text:style-name="P60">Δεν ήταν βέβαιος αν ήταν αξιόπιστος </text:p>
          </table:table-cell>
          <table:table-cell table:style-name="Tableau15.A2" office:value-type="float" office:value="1">
            <text:p text:style-name="P66">1</text:p>
          </table:table-cell>
          <table:table-cell table:style-name="Tableau15.A2" office:value-type="float" office:value="2">
            <text:p text:style-name="P66">2</text:p>
          </table:table-cell>
          <table:table-cell table:style-name="Tableau15.A2" office:value-type="float" office:value="3">
            <text:p text:style-name="P66">3</text:p>
          </table:table-cell>
          <table:table-cell table:style-name="Tableau15.A2" office:value-type="float" office:value="4">
            <text:p text:style-name="P66">4</text:p>
          </table:table-cell>
          <table:table-cell table:style-name="Tableau15.A2" office:value-type="float" office:value="998">
            <text:p text:style-name="P66">998</text:p>
          </table:table-cell>
        </table:table-row>
        <table:table-row table:style-name="Tableau15.1">
          <table:table-cell table:style-name="Tableau15.A2" office:value-type="float" office:value="2">
            <text:p text:style-name="P66">2</text:p>
          </table:table-cell>
          <table:table-cell table:style-name="Tableau15.A1" office:value-type="string">
            <text:p text:style-name="P60">Πιστεύεται ότι είναι ψευδής ή παραπλανητική </text:p>
          </table:table-cell>
          <table:table-cell table:style-name="Tableau15.A2" office:value-type="float" office:value="1">
            <text:p text:style-name="P66">1</text:p>
          </table:table-cell>
          <table:table-cell table:style-name="Tableau15.A2" office:value-type="float" office:value="2">
            <text:p text:style-name="P66">2</text:p>
          </table:table-cell>
          <table:table-cell table:style-name="Tableau15.A2" office:value-type="float" office:value="3">
            <text:p text:style-name="P66">3</text:p>
          </table:table-cell>
          <table:table-cell table:style-name="Tableau15.A2" office:value-type="float" office:value="4">
            <text:p text:style-name="P66">4</text:p>
          </table:table-cell>
          <table:table-cell table:style-name="Tableau15.A2" office:value-type="float" office:value="998">
            <text:p text:style-name="P66">998</text:p>
          </table:table-cell>
        </table:table-row>
        <table:table-row table:style-name="Tableau15.1">
          <table:table-cell table:style-name="Tableau15.A2" office:value-type="float" office:value="3">
            <text:p text:style-name="P66">3</text:p>
          </table:table-cell>
          <table:table-cell table:style-name="Tableau15.A1" office:value-type="string">
            <text:p text:style-name="P60">Πιστεύεται ότι μπορεί να ήταν μέρος μιας προσπάθειας από μια ξένη χώρα ή οργανισμό να επηρεάσει τη γνώμη σας</text:p>
          </table:table-cell>
          <table:table-cell table:style-name="Tableau15.A2" office:value-type="float" office:value="1">
            <text:p text:style-name="P66">1</text:p>
          </table:table-cell>
          <table:table-cell table:style-name="Tableau15.A2" office:value-type="float" office:value="2">
            <text:p text:style-name="P66">2</text:p>
          </table:table-cell>
          <table:table-cell table:style-name="Tableau15.A2" office:value-type="float" office:value="3">
            <text:p text:style-name="P66">3</text:p>
          </table:table-cell>
          <table:table-cell table:style-name="Tableau15.A2" office:value-type="float" office:value="4">
            <text:p text:style-name="P66">4</text:p>
          </table:table-cell>
          <table:table-cell table:style-name="Tableau15.A2" office:value-type="float" office:value="998">
            <text:p text:style-name="P66">998</text:p>
          </table:table-cell>
        </table:table-row>
      </table:table>
      <text:p text:style-name="P23"/>
      <text:p text:style-name="P23"/>
      <text:p text:style-name="P45">ΡΩΤΗΣΤΕ ΟΛΟΥΣ</text:p>
      <text:p text:style-name="P45">Ε14 Όταν συναντάτε πληροφορίες στο διαδίκτυο που πιστεύετε ότι μπορεί να είναι ψευδείς ή παραπλανητικές, τι κάνετε συνήθως; </text:p>
      <text:p text:style-name="P40">(ΠΙΘΑΝΕΣ ΠΟΛΛΑΠΛΕΣ ΑΠΑΝΤΗΣΕΙΣ – ΤΥΧΑΙΑ 1-5)</text:p>
      <text:p text:style-name="P23"/>
      <table:table table:name="Tableau16" table:style-name="Tableau16">
        <table:table-column table:style-name="Tableau16.A"/>
        <table:table-column table:style-name="Tableau16.B"/>
        <table:table-row table:style-name="Tableau16.1">
          <table:table-cell table:style-name="Tableau16.A1" office:value-type="string">
            <text:p text:style-name="P60">Αγνοήστε το </text:p>
          </table:table-cell>
          <table:table-cell table:style-name="Tableau16.B1" office:value-type="float" office:value="1">
            <text:p text:style-name="P66">1</text:p>
          </table:table-cell>
        </table:table-row>
        <table:table-row table:style-name="Tableau16.1">
          <table:table-cell table:style-name="Tableau16.A1" office:value-type="string">
            <text:p text:style-name="P60">Ελέγξτε το συγκρίνοντας το με άλλες πηγές </text:p>
          </table:table-cell>
          <table:table-cell table:style-name="Tableau16.B1" office:value-type="float" office:value="2">
            <text:p text:style-name="P66">2</text:p>
          </table:table-cell>
        </table:table-row>
        <table:table-row table:style-name="Tableau16.1">
          <table:table-cell table:style-name="Tableau16.A1" office:value-type="string">
            <text:p text:style-name="P60">Αναφέρετέ το στην πλατφόρμα ή τον ιστότοπο </text:p>
          </table:table-cell>
          <table:table-cell table:style-name="Tableau16.B1" office:value-type="float" office:value="3">
            <text:p text:style-name="P66">3</text:p>
          </table:table-cell>
        </table:table-row>
        <table:table-row table:style-name="Tableau16.1">
          <table:table-cell table:style-name="Tableau16.A1" office:value-type="string">
            <text:p text:style-name="P60">Συζητήστε το με φίλους/οικογένεια </text:p>
          </table:table-cell>
          <table:table-cell table:style-name="Tableau16.B1" office:value-type="float" office:value="4">
            <text:p text:style-name="P66">4</text:p>
          </table:table-cell>
        </table:table-row>
        <table:table-row table:style-name="Tableau16.1">
          <table:table-cell table:style-name="Tableau16.A1" office:value-type="string">
            <text:p text:style-name="P60">Μοιραστείτε το στο διαδίκτυο </text:p>
          </table:table-cell>
          <table:table-cell table:style-name="Tableau16.B1" office:value-type="float" office:value="5">
            <text:p text:style-name="P66">5</text:p>
          </table:table-cell>
        </table:table-row>
        <table:table-row table:style-name="Tableau16.1">
          <table:table-cell table:style-name="Tableau16.A1" office:value-type="string">
            <text:p text:style-name="P60">Δεν γνωρίζω</text:p>
          </table:table-cell>
          <table:table-cell table:style-name="Tableau16.B1" office:value-type="float" office:value="998">
            <text:p text:style-name="P66">998</text:p>
          </table:table-cell>
        </table:table-row>
      </table:table>
      <text:p text:style-name="P23"/>
      <text:p text:style-name="P44">ΡΩΤΗΣΤΕ <text:span text:style-name="T16">ΟΛΟΥΣ</text:span></text:p>
      <text:p text:style-name="P44"><text:span text:style-name="T9">Ε</text:span> 15 <text:span text:style-name="T9">Θα</text:span> πρέπει να δοθεί προτεραιότητα σε ορισμένα από τα ακόλουθα μέτρα, εάν υπάρχουν, για τη μείωση των αρνητικών επιπτώσεων των ψευδών ή παραπλανητικών πληροφοριών στο διαδίκτυο; </text:p>
      <text:p text:style-name="P46">(ΜΕΓΙΣΤΟ 2 ΑΠΑΝΤΗΣΕΙΣ – ΚΑΝΕΝΑΣ ΚΑΙ Η ΔΑ ΕΙΝΑΙ ΑΠΟΚΛΕΙΣΤΙΚΟΙ – ΡΑΔΙΟΦΩΝΙΑ 1-6)</text:p>
      <text:p text:style-name="P23"/>
      <table:table table:name="Tableau17" table:style-name="Tableau17">
        <table:table-column table:style-name="Tableau17.A"/>
        <table:table-column table:style-name="Tableau17.B"/>
        <table:table-row table:style-name="Tableau17.1">
          <table:table-cell table:style-name="Tableau17.A1" office:value-type="string">
            <text:p text:style-name="P60">Αυστηρότεροι κανόνες για τις διαδικτυακές πλατφόρμες και τις πλατφόρμες μέσων κοινωνικής δικτύωσης </text:p>
          </table:table-cell>
          <table:table-cell table:style-name="Tableau17.B1" office:value-type="float" office:value="1">
            <text:p text:style-name="P66">1</text:p>
          </table:table-cell>
        </table:table-row>
        <table:table-row table:style-name="Tableau17.1">
          <table:table-cell table:style-name="Tableau17.A1" office:value-type="string">
            <text:p text:style-name="P60">Περισσότερη εκπαίδευση και γραμματισμός στα μέσα επικοινωνίας για τους πολίτες </text:p>
          </table:table-cell>
          <table:table-cell table:style-name="Tableau17.B1" office:value-type="float" office:value="2">
            <text:p text:style-name="P66">2</text:p>
          </table:table-cell>
        </table:table-row>
        <table:table-row table:style-name="Tableau17.1">
          <table:table-cell table:style-name="Tableau17.A1" office:value-type="string">
            <text:p text:style-name="P60">Πιο ανεξάρτητος έλεγχος γεγονότων του επιγραμμικού περιεχομένου </text:p>
          </table:table-cell>
          <table:table-cell table:style-name="Tableau17.B1" office:value-type="float" office:value="3">
            <text:p text:style-name="P66">3</text:p>
          </table:table-cell>
        </table:table-row>
        <text:soft-page-break/>
        <table:table-row table:style-name="Tableau17.1">
          <table:table-cell table:style-name="Tableau17.A1" office:value-type="string">
            <text:p text:style-name="P60">Αυστηρότερες κυρώσεις κατά του παράνομου διαδικτυακού περιεχομένου και των παράνομων διαδικτυακών δραστηριοτήτων </text:p>
          </table:table-cell>
          <table:table-cell table:style-name="Tableau17.B1" office:value-type="float" office:value="4">
            <text:p text:style-name="P66">4</text:p>
          </table:table-cell>
        </table:table-row>
        <table:table-row table:style-name="Tableau17.1">
          <table:table-cell table:style-name="Tableau17.A1" office:value-type="string">
            <text:p text:style-name="P60">Σαφής επισήμανση του περιεχομένου που παράγεται ή παραποιείται από ΤΝ </text:p>
          </table:table-cell>
          <table:table-cell table:style-name="Tableau17.B1" office:value-type="float" office:value="5">
            <text:p text:style-name="P66">5</text:p>
          </table:table-cell>
        </table:table-row>
        <table:table-row table:style-name="Tableau17.1">
          <table:table-cell table:style-name="Tableau17.A1" office:value-type="string">
            <text:p text:style-name="P60">Κατώτατο όριο ηλικίας για την πρόσβαση στα μέσα κοινωνικής δικτύωσης </text:p>
          </table:table-cell>
          <table:table-cell table:style-name="Tableau17.B1" office:value-type="float" office:value="6">
            <text:p text:style-name="P66">6</text:p>
          </table:table-cell>
        </table:table-row>
        <table:table-row table:style-name="Tableau17.1">
          <table:table-cell table:style-name="Tableau17.A1" office:value-type="string">
            <text:p text:style-name="P60">Δεν απαιτούνται πρόσθετα μέτρα </text:p>
          </table:table-cell>
          <table:table-cell table:style-name="Tableau17.B1" office:value-type="float" office:value="7">
            <text:p text:style-name="P66">7</text:p>
          </table:table-cell>
        </table:table-row>
        <table:table-row table:style-name="Tableau17.1">
          <table:table-cell table:style-name="Tableau17.A1" office:value-type="string">
            <text:p text:style-name="P60">Δεν γνωρίζω </text:p>
          </table:table-cell>
          <table:table-cell table:style-name="Tableau17.B1" office:value-type="float" office:value="998">
            <text:p text:style-name="P66">998</text:p>
          </table:table-cell>
        </table:table-row>
      </table:table>
      <text:p text:style-name="P23"/>
      <text:p text:style-name="P23"/>
      <text:p text:style-name="P44">ΡΩΤΗΣΤΕ <text:span text:style-name="T16">ΟΛΟΥΣ </text:span></text:p>
      <text:p text:style-name="P44"><text:span text:style-name="T16">DX</text:span> 1 Πώς<text:span text:style-name="T9"> χρησιμοποιείτε</text:span> τις πλατφόρμες κοινωνικών μέσων για να λάβετε πληροφορίες σχετικά με τρέχοντα γεγονότα<text:span text:style-name="T9"> ή</text:span>πολιτικά ζητήματα; </text:p>
      <text:p text:style-name="P23">(ΜΙΑ ΑΠΑΝΤΗΣΗ ΜΟΝΟ) </text:p>
      <text:p text:style-name="P23"/>
      <table:table table:name="Tableau18" table:style-name="Tableau18">
        <table:table-column table:style-name="Tableau18.A"/>
        <table:table-column table:style-name="Tableau18.B"/>
        <table:table-row table:style-name="Tableau18.1">
          <table:table-cell table:style-name="Tableau18.A1" office:value-type="string">
            <text:p text:style-name="P60">Αρκετές φορές την ημέρα </text:p>
          </table:table-cell>
          <table:table-cell table:style-name="Tableau18.B1" office:value-type="float" office:value="1">
            <text:p text:style-name="P66">1</text:p>
          </table:table-cell>
        </table:table-row>
        <table:table-row table:style-name="Tableau18.1">
          <table:table-cell table:style-name="Tableau18.A1" office:value-type="string">
            <text:p text:style-name="P60">Μία φορά την ημέρα </text:p>
          </table:table-cell>
          <table:table-cell table:style-name="Tableau18.B1" office:value-type="float" office:value="2">
            <text:p text:style-name="P66">2</text:p>
          </table:table-cell>
        </table:table-row>
        <table:table-row table:style-name="Tableau18.1">
          <table:table-cell table:style-name="Tableau18.A1" office:value-type="string">
            <text:p text:style-name="P60">Αρκετές φορές την εβδομάδα </text:p>
          </table:table-cell>
          <table:table-cell table:style-name="Tableau18.B1" office:value-type="float" office:value="3">
            <text:p text:style-name="P66">3</text:p>
          </table:table-cell>
        </table:table-row>
        <table:table-row table:style-name="Tableau18.1">
          <table:table-cell table:style-name="Tableau18.A1" office:value-type="string">
            <text:p text:style-name="P60">Λιγότερο συχνά</text:p>
          </table:table-cell>
          <table:table-cell table:style-name="Tableau18.B1" office:value-type="float" office:value="4">
            <text:p text:style-name="P66">4</text:p>
          </table:table-cell>
        </table:table-row>
        <table:table-row table:style-name="Tableau18.1">
          <table:table-cell table:style-name="Tableau18.A1" office:value-type="string">
            <text:p text:style-name="P60">Ποτέ </text:p>
          </table:table-cell>
          <table:table-cell table:style-name="Tableau18.B1" office:value-type="float" office:value="5">
            <text:p text:style-name="P66">5</text:p>
          </table:table-cell>
        </table:table-row>
        <table:table-row table:style-name="Tableau18.1">
          <table:table-cell table:style-name="Tableau18.A1" office:value-type="string">
            <text:p text:style-name="P60">Δεν γνωρίζω </text:p>
          </table:table-cell>
          <table:table-cell table:style-name="Tableau18.B1" office:value-type="float" office:value="998">
            <text:p text:style-name="P66">998</text:p>
          </table:table-cell>
        </table:table-row>
      </table:table>
      <text:p text:style-name="P23"/>
      <text:p text:style-name="P2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7" draw:display-name="Dashed (var) 7"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9" draw:display-name="Dashed (var) 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1" fo:font-size="12pt" fo:language="el" fo:country="GR" style:letter-kerning="true" style:font-name-asian="NSimSun" style:font-size-asian="10.5pt" style:language-asian="zh" style:country-asian="CN" style:font-name-complex="Arial4"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1" fo:font-size="12pt" fo:language="el" fo:country="GR" style:letter-kerning="true" style:font-name-asian="NSimSun" style:font-size-asian="10.5pt" style:language-asian="zh" style:country-asian="CN" style:font-name-complex="Arial4"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5" fo:font-family="Calibri" style:font-style-name="Normal" style:font-family-generic="swiss" style:font-pitch="variable" fo:font-size="11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3" fo:font-family="Arial" style:font-family-generic="swiss" style:font-pitch="variable" fo:font-size="14pt" style:font-name-asian="Microsoft YaHei" style:font-family-asian="'Microsoft YaHei'" style:font-family-generic-asian="system" style:font-pitch-asian="variable" style:font-size-asian="14pt" style:font-name-complex="Arial4"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color="#2a6099" loext:opacity="100%" style:font-name="Calibri3" fo:font-family="Calibri" style:font-style-name="Gras" style:font-family-generic="swiss" style:font-pitch="variable" fo:font-size="18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fo:color="#2a6099" loext:opacity="100%" style:font-name="Calibri3"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color="#2a6099" loext:opacity="100%"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3"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StyleDefaut11grasItalique" style:family="paragraph" style:parent-style-name="StyleDefaut11gras">
      <style:text-properties style:use-window-font-color="true" loext:opacity="0%" fo:font-style="italic"/>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fo:language="el" fo:country="GR"/>
    </style:style>
    <style:style style:name="MP2" style:family="paragraph" style:parent-style-name="Footer">
      <style:paragraph-properties fo:text-align="center" style:justify-single-word="false"/>
      <style:text-properties fo:language="el" fo:country="GR"/>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Έκτακτο Ευρωβαρόμετρο </text:p>
        <text:p text:style-name="MP1">Προκλήσεις και προτεραιότητες της ΕΕ </text:p>
      </style:header>
      <style:footer>
        <text:p text:style-name="MP2"><text:page-number text:select-page="current">2</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8-17T18:33:27.331000000</meta:creation-date>
    <dc:date>2026-09-03T19:41:33.647000000</dc:date>
    <dc:creator>Pierre Dieumegard</dc:creator>
    <meta:editing-duration>P1DT3H40M47S</meta:editing-duration>
    <meta:editing-cycles>42</meta:editing-cycles>
    <meta:generator>LibreOffice/7.4.3.2$Windows_x86 LibreOffice_project/1048a8393ae2eeec98dff31b5c133c5f1d08b890</meta:generator>
    <meta:document-statistic meta:table-count="19" meta:image-count="3" meta:object-count="0" meta:page-count="56" meta:paragraph-count="1504" meta:word-count="17214" meta:character-count="107841" meta:non-whitespace-character-count="91765"/>
  </office:meta>
</office:document-meta>
</file>