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StyleDefaut11maigre">
      <style:paragraph-properties fo:break-before="page"/>
      <style:text-properties fo:language="et" fo:country="EE"/>
    </style:style>
    <style:style style:name="P8" style:family="paragraph" style:parent-style-name="Titre_20_1petit">
      <style:paragraph-properties fo:break-before="page"/>
      <style:text-properties fo:language="et" fo:country="EE"/>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et" fo:country="EE"/>
    </style:style>
    <style:style style:name="P12" style:family="paragraph" style:parent-style-name="Footer">
      <style:paragraph-properties fo:text-align="center" style:justify-single-word="false"/>
      <style:text-properties fo:language="et" fo:country="EE"/>
    </style:style>
    <style:style style:name="P13" style:family="paragraph" style:parent-style-name="Frame_20_contents">
      <style:text-properties fo:language="et" fo:country="EE"/>
    </style:style>
    <style:style style:name="P14" style:family="paragraph" style:parent-style-name="Frame_20_contents">
      <style:text-properties fo:language="et" fo:country="EE" officeooo:rsid="002e0ab7" officeooo:paragraph-rsid="002e0ab7"/>
    </style:style>
    <style:style style:name="P15" style:family="paragraph" style:parent-style-name="Frame_20_contents">
      <style:text-properties fo:font-size="10pt" fo:language="et" fo:country="EE"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et" fo:country="EE"/>
    </style:style>
    <style:style style:name="P17" style:family="paragraph" style:parent-style-name="Heading_20_1">
      <style:paragraph-properties fo:break-before="page"/>
      <style:text-properties fo:language="et" fo:country="EE"/>
    </style:style>
    <style:style style:name="P18" style:family="paragraph" style:parent-style-name="Heading_20_1">
      <style:text-properties fo:language="et" fo:country="EE"/>
    </style:style>
    <style:style style:name="P19" style:family="paragraph" style:parent-style-name="Heading_20_2">
      <style:text-properties fo:language="et" fo:country="EE"/>
    </style:style>
    <style:style style:name="P20" style:family="paragraph" style:parent-style-name="Heading_20_2">
      <style:paragraph-properties fo:break-before="page"/>
      <style:text-properties fo:language="et" fo:country="EE"/>
    </style:style>
    <style:style style:name="P21" style:family="paragraph" style:parent-style-name="Horizontal_20_Line">
      <style:text-properties fo:language="et" fo:country="EE"/>
    </style:style>
    <style:style style:name="P22" style:family="paragraph" style:parent-style-name="Standard" style:master-page-name="First_20_Page">
      <style:paragraph-properties style:page-number="auto"/>
      <style:text-properties fo:font-size="20pt" fo:language="et" fo:country="EE" style:font-size-asian="20pt" style:font-size-complex="20pt"/>
    </style:style>
    <style:style style:name="P23" style:family="paragraph" style:parent-style-name="Standard">
      <style:paragraph-properties fo:margin-top="0.099cm" fo:margin-bottom="0cm" style:contextual-spacing="false"/>
      <style:text-properties fo:font-size="10pt" fo:language="en" fo:country="GB" officeooo:paragraph-rsid="0046ec7d" style:font-size-asian="10pt" style:font-size-complex="10pt"/>
    </style:style>
    <style:style style:name="P24" style:family="paragraph" style:parent-style-name="Standard">
      <style:text-properties fo:language="et" fo:country="EE"/>
    </style:style>
    <style:style style:name="P25" style:family="paragraph" style:parent-style-name="Standard">
      <style:paragraph-properties fo:break-before="page"/>
      <style:text-properties fo:language="et" fo:country="EE"/>
    </style:style>
    <style:style style:name="P26" style:family="paragraph" style:parent-style-name="Standard">
      <style:paragraph-properties fo:break-before="page" style:writing-mode="lr-tb"/>
      <style:text-properties fo:language="et" fo:country="EE"/>
    </style:style>
    <style:style style:name="P27" style:family="paragraph" style:parent-style-name="Standard">
      <style:paragraph-properties fo:margin-top="0.099cm" fo:margin-bottom="0cm" style:contextual-spacing="false"/>
      <style:text-properties fo:language="et" fo:country="EE" officeooo:paragraph-rsid="0046ec7d"/>
    </style:style>
    <style:style style:name="P28" style:family="paragraph" style:parent-style-name="Standard">
      <style:paragraph-properties fo:break-before="page"/>
      <style:text-properties fo:language="et" fo:country="EE" officeooo:rsid="00174026" officeooo:paragraph-rsid="00174026"/>
    </style:style>
    <style:style style:name="P29" style:family="paragraph" style:parent-style-name="Standard">
      <style:text-properties fo:language="et" fo:country="EE" officeooo:rsid="00174026" officeooo:paragraph-rsid="00174026"/>
    </style:style>
    <style:style style:name="P30" style:family="paragraph" style:parent-style-name="Standard">
      <style:text-properties fo:language="et" fo:country="EE" officeooo:rsid="00174026"/>
    </style:style>
    <style:style style:name="P31" style:family="paragraph" style:parent-style-name="Standard">
      <style:text-properties fo:language="et" fo:country="EE" officeooo:paragraph-rsid="00189a05"/>
    </style:style>
    <style:style style:name="P32" style:family="paragraph" style:parent-style-name="Standard">
      <style:paragraph-properties style:writing-mode="lr-tb"/>
      <style:text-properties fo:language="et" fo:country="EE"/>
    </style:style>
    <style:style style:name="P33" style:family="paragraph" style:parent-style-name="Standard">
      <style:text-properties fo:language="et" fo:country="EE" officeooo:paragraph-rsid="001cc65e"/>
    </style:style>
    <style:style style:name="P34" style:family="paragraph" style:parent-style-name="Standard">
      <style:paragraph-properties style:writing-mode="lr-tb"/>
      <style:text-properties fo:language="et" fo:country="EE" officeooo:paragraph-rsid="001e858e"/>
    </style:style>
    <style:style style:name="P35" style:family="paragraph" style:parent-style-name="Standard">
      <style:paragraph-properties fo:break-before="page" style:writing-mode="lr-tb"/>
      <style:text-properties fo:language="et" fo:country="EE" officeooo:paragraph-rsid="001e858e"/>
    </style:style>
    <style:style style:name="P36" style:family="paragraph" style:parent-style-name="Standard">
      <style:paragraph-properties style:writing-mode="lr-tb"/>
      <style:text-properties fo:language="et" fo:country="EE" officeooo:paragraph-rsid="00208579"/>
    </style:style>
    <style:style style:name="P37" style:family="paragraph" style:parent-style-name="Standard">
      <style:text-properties fo:language="et" fo:country="EE" officeooo:paragraph-rsid="0022df92"/>
    </style:style>
    <style:style style:name="P38" style:family="paragraph" style:parent-style-name="Standard">
      <style:text-properties fo:language="et" fo:country="EE" officeooo:paragraph-rsid="0024f929"/>
    </style:style>
    <style:style style:name="P39" style:family="paragraph" style:parent-style-name="Standard">
      <style:paragraph-properties fo:break-before="page"/>
      <style:text-properties fo:language="et" fo:country="EE" officeooo:rsid="0031b773" officeooo:paragraph-rsid="0031b773"/>
    </style:style>
    <style:style style:name="P40" style:family="paragraph" style:parent-style-name="Standard">
      <style:text-properties fo:language="et" fo:country="EE" fo:font-style="italic" officeooo:rsid="002f7f7d" officeooo:paragraph-rsid="002f7f7d" style:font-style-asian="italic" style:font-style-complex="italic"/>
    </style:style>
    <style:style style:name="P41" style:family="paragraph" style:parent-style-name="Standard">
      <style:text-properties fo:language="et" fo:country="EE" fo:font-style="italic" officeooo:rsid="00314589" officeooo:paragraph-rsid="00314589" style:font-style-asian="italic" style:font-style-complex="italic"/>
    </style:style>
    <style:style style:name="P42" style:family="paragraph" style:parent-style-name="Standard">
      <style:text-properties fo:language="et" fo:country="EE" fo:font-style="italic" fo:font-weight="normal" officeooo:rsid="00314589" officeooo:paragraph-rsid="00314589" style:font-style-asian="italic" style:font-weight-asian="normal" style:font-style-complex="italic" style:font-weight-complex="normal"/>
    </style:style>
    <style:style style:name="P43" style:family="paragraph" style:parent-style-name="Standard">
      <style:paragraph-properties fo:margin-left="0cm" fo:margin-right="0.437cm" fo:line-height="0.499cm" fo:text-align="start" style:justify-single-word="false" fo:orphans="0" fo:widows="0" fo:text-indent="0cm" style:auto-text-indent="false"/>
      <style:text-properties fo:language="et" fo:country="EE" officeooo:rsid="002fa723" officeooo:paragraph-rsid="002fa723"/>
    </style:style>
    <style:style style:name="P44" style:family="paragraph" style:parent-style-name="Standard">
      <style:text-properties fo:language="et" fo:country="EE" fo:font-weight="bold" officeooo:paragraph-rsid="00314589" style:font-weight-asian="bold" style:font-weight-complex="bold"/>
    </style:style>
    <style:style style:name="P45" style:family="paragraph" style:parent-style-name="Standard">
      <style:text-properties fo:language="et" fo:country="EE" fo:font-weight="bold" style:font-weight-asian="bold" style:font-weight-complex="bold"/>
    </style:style>
    <style:style style:name="P46" style:family="paragraph" style:parent-style-name="Standard">
      <style:text-properties fo:language="et" fo:country="EE" fo:font-weight="bold" officeooo:rsid="00314589" officeooo:paragraph-rsid="00314589" style:font-weight-asian="bold" style:font-weight-complex="bold"/>
    </style:style>
    <style:style style:name="P47" style:family="paragraph" style:parent-style-name="Standard">
      <style:text-properties fo:language="et" fo:country="EE" officeooo:rsid="00314589" officeooo:paragraph-rsid="00314589"/>
    </style:style>
    <style:style style:name="P48" style:family="paragraph" style:parent-style-name="Standard">
      <style:text-properties fo:language="et" fo:country="EE" officeooo:paragraph-rsid="00314589"/>
    </style:style>
    <style:style style:name="P49" style:family="paragraph" style:parent-style-name="Standard">
      <style:text-properties fo:font-size="22pt" fo:language="et" fo:country="EE" fo:font-weight="bold" style:font-size-asian="22pt" style:font-weight-asian="bold" style:font-size-complex="22pt" style:font-weight-complex="bold"/>
    </style:style>
    <style:style style:name="P50" style:family="paragraph" style:parent-style-name="Standard">
      <style:text-properties fo:font-size="11pt" fo:language="et" fo:country="EE" style:font-size-asian="11pt" style:font-size-complex="11pt"/>
    </style:style>
    <style:style style:name="P51" style:family="paragraph" style:parent-style-name="Standard">
      <style:paragraph-properties fo:margin-top="0.099cm" fo:margin-bottom="0cm" style:contextual-spacing="false"/>
      <style:text-properties fo:font-size="9pt" fo:language="et" fo:country="EE" officeooo:rsid="0023dbb9" officeooo:paragraph-rsid="0046ec7d" style:font-size-asian="9pt" style:font-size-complex="9pt"/>
    </style:style>
    <style:style style:name="P52" style:family="paragraph" style:parent-style-name="Standard">
      <style:paragraph-properties fo:margin-top="0.099cm" fo:margin-bottom="0cm" style:contextual-spacing="false"/>
      <style:text-properties fo:font-size="9pt" fo:language="et" fo:country="EE" fo:font-weight="bold" officeooo:rsid="0023dbb9" officeooo:paragraph-rsid="0046ec7d" style:font-size-asian="9pt" style:font-weight-asian="bold" style:font-size-complex="9pt" style:font-weight-complex="bold"/>
    </style:style>
    <style:style style:name="P53" style:family="paragraph" style:parent-style-name="StyleDefaut11gras">
      <style:text-properties fo:language="et" fo:country="EE"/>
    </style:style>
    <style:style style:name="P54" style:family="paragraph" style:parent-style-name="StyleDefaut11gras">
      <style:paragraph-properties fo:break-before="page"/>
      <style:text-properties fo:language="et" fo:country="EE"/>
    </style:style>
    <style:style style:name="P55" style:family="paragraph" style:parent-style-name="StyleDefaut11grasItalique">
      <style:text-properties fo:language="et" fo:country="EE"/>
    </style:style>
    <style:style style:name="P56" style:family="paragraph" style:parent-style-name="StyleDefaut11grasItalique">
      <style:text-properties fo:language="et" fo:country="EE" officeooo:paragraph-rsid="00189a05"/>
    </style:style>
    <style:style style:name="P57" style:family="paragraph" style:parent-style-name="StyleDefaut11grasItalique">
      <style:paragraph-properties fo:break-before="page"/>
      <style:text-properties fo:language="et" fo:country="EE"/>
    </style:style>
    <style:style style:name="P58" style:family="paragraph" style:parent-style-name="StyleDefaut11grasItalique">
      <style:text-properties fo:language="et" fo:country="EE" officeooo:paragraph-rsid="0024f929"/>
    </style:style>
    <style:style style:name="P59" style:family="paragraph" style:parent-style-name="StyleDefautDecale05Sauf1">
      <style:text-properties fo:language="et" fo:country="EE"/>
    </style:style>
    <style:style style:name="P60" style:family="paragraph" style:parent-style-name="StyleDefautDecale1cmSauf1">
      <style:text-properties fo:language="et" fo:country="EE"/>
    </style:style>
    <style:style style:name="P61" style:family="paragraph" style:parent-style-name="Table_20_Contents">
      <style:paragraph-properties fo:text-align="start" style:justify-single-word="false"/>
      <style:text-properties fo:language="et" fo:country="EE"/>
    </style:style>
    <style:style style:name="P62" style:family="paragraph" style:parent-style-name="Table_20_Contents">
      <loext:graphic-properties draw:fill-gradient-name="gradient" draw:fill-hatch-name="hatch"/>
      <style:paragraph-properties fo:text-align="start" style:justify-single-word="false"/>
      <style:text-properties fo:language="et" fo:country="EE"/>
    </style:style>
    <style:style style:name="P63" style:family="paragraph" style:parent-style-name="Table_20_Contents">
      <style:text-properties fo:language="et" fo:country="EE"/>
    </style:style>
    <style:style style:name="P64" style:family="paragraph" style:parent-style-name="Table_20_Contents">
      <loext:graphic-properties draw:fill-gradient-name="gradient" draw:fill-hatch-name="hatch"/>
      <style:text-properties fo:language="et" fo:country="EE"/>
    </style:style>
    <style:style style:name="P65" style:family="paragraph" style:parent-style-name="Table_20_Contents">
      <style:paragraph-properties fo:text-align="center" style:justify-single-word="false"/>
      <style:text-properties fo:language="et" fo:country="EE" style:text-underline-style="solid" style:text-underline-width="auto" style:text-underline-color="font-color"/>
    </style:style>
    <style:style style:name="P66" style:family="paragraph" style:parent-style-name="Table_20_Contents">
      <style:paragraph-properties fo:text-align="center" style:justify-single-word="false"/>
      <style:text-properties fo:language="et" fo:country="EE"/>
    </style:style>
    <style:style style:name="P67" style:family="paragraph" style:parent-style-name="Table_20_Contents">
      <style:paragraph-properties fo:text-align="end" style:justify-single-word="false"/>
      <style:text-properties fo:language="et" fo:country="EE"/>
    </style:style>
    <style:style style:name="P68" style:family="paragraph" style:parent-style-name="Table_20_Contents">
      <loext:graphic-properties draw:fill-gradient-name="gradient" draw:fill-hatch-name="hatch"/>
      <style:paragraph-properties fo:text-align="end" style:justify-single-word="false"/>
      <style:text-properties fo:language="et" fo:country="EE"/>
    </style:style>
    <style:style style:name="P69" style:family="paragraph" style:parent-style-name="Table_20_Contents">
      <style:paragraph-properties fo:text-align="end" style:justify-single-word="false"/>
      <style:text-properties fo:language="et" fo:country="EE" fo:font-weight="bold"/>
    </style:style>
    <style:style style:name="P70" style:family="paragraph" style:parent-style-name="Table_20_Contents">
      <style:paragraph-properties fo:text-align="center" style:justify-single-word="false"/>
      <style:text-properties fo:language="et" fo:country="EE" fo:font-weight="bold"/>
    </style:style>
    <style:style style:name="P71" style:family="paragraph" style:parent-style-name="Table_20_Contents">
      <style:paragraph-properties fo:text-align="start" style:justify-single-word="false"/>
      <style:text-properties fo:language="et" fo:country="EE" fo:font-weight="bold"/>
    </style:style>
    <style:style style:name="P72" style:family="paragraph" style:parent-style-name="Table_20_Contents">
      <style:text-properties fo:language="et" fo:country="EE" officeooo:rsid="00314589" officeooo:paragraph-rsid="00314589"/>
    </style:style>
    <style:style style:name="P73" style:family="paragraph" style:parent-style-name="Table_20_Contents">
      <style:paragraph-properties style:writing-mode="lr-tb"/>
      <style:text-properties fo:language="et" fo:country="EE"/>
    </style:style>
    <style:style style:name="P74" style:family="paragraph" style:parent-style-name="Table_20_Contents">
      <style:text-properties fo:language="et" fo:country="EE" officeooo:paragraph-rsid="00314589"/>
    </style:style>
    <style:style style:name="P75" style:family="paragraph" style:parent-style-name="Table_20_Contents">
      <style:paragraph-properties fo:text-align="start" style:justify-single-word="false"/>
      <style:text-properties fo:color="#000000" loext:opacity="100%" fo:font-size="8pt" fo:language="et" fo:country="EE" fo:font-weight="bold" style:font-size-asian="8pt" style:font-size-complex="8pt"/>
    </style:style>
    <style:style style:name="P76" style:family="paragraph" style:parent-style-name="Table_20_Contents">
      <style:paragraph-properties fo:text-align="center" style:justify-single-word="false"/>
      <style:text-properties fo:color="#000000" loext:opacity="100%" fo:font-size="8pt" fo:language="et" fo:country="EE" fo:font-weight="bold" style:font-size-asian="8pt" style:font-size-complex="8pt"/>
    </style:style>
    <style:style style:name="P77" style:family="paragraph" style:parent-style-name="Table_20_Contents">
      <style:text-properties fo:color="#000000" loext:opacity="100%" fo:font-size="8pt" fo:language="et" fo:country="EE" style:font-size-asian="8pt" style:font-size-complex="8pt"/>
    </style:style>
    <style:style style:name="P78" style:family="paragraph" style:parent-style-name="Table_20_Contents">
      <style:paragraph-properties fo:text-align="start" style:justify-single-word="false"/>
      <style:text-properties fo:color="#3d3c3e" loext:opacity="100%" fo:font-size="8pt" fo:language="et" fo:country="EE" fo:font-style="italic" style:font-size-asian="8pt" style:font-size-complex="8pt"/>
    </style:style>
    <style:style style:name="P79" style:family="paragraph" style:parent-style-name="Table_20_Contents">
      <style:paragraph-properties fo:text-align="center" style:justify-single-word="false"/>
      <style:text-properties fo:color="#3d3c3e" loext:opacity="100%" fo:font-size="8pt" fo:language="et" fo:country="EE" fo:font-weight="bold" style:font-size-asian="8pt" style:font-size-complex="8pt"/>
    </style:style>
    <style:style style:name="P80" style:family="paragraph" style:parent-style-name="Table_20_Contents">
      <style:paragraph-properties fo:text-align="start" style:justify-single-word="false"/>
      <style:text-properties fo:color="#3d3c3e" loext:opacity="100%" fo:font-size="8pt" fo:language="et" fo:country="EE" style:font-size-asian="8pt" style:font-size-complex="8pt"/>
    </style:style>
    <style:style style:name="P81" style:family="paragraph" style:parent-style-name="Table_20_Contents">
      <style:paragraph-properties fo:text-align="center" style:justify-single-word="false"/>
      <style:text-properties fo:color="#3d3c3e" loext:opacity="100%" fo:font-size="8pt" fo:language="et" fo:country="EE"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et" fo:country="EE" fo:font-weight="bold" style:font-size-asian="8pt" style:font-size-complex="8pt"/>
    </style:style>
    <style:style style:name="P83" style:family="paragraph" style:parent-style-name="Table_20_Contents">
      <style:paragraph-properties fo:text-align="center" style:justify-single-word="false"/>
      <style:text-properties fo:color="#ffffff" loext:opacity="100%" fo:font-size="8pt" fo:language="et" fo:country="EE" style:font-size-asian="8pt" style:font-size-complex="8pt"/>
    </style:style>
    <style:style style:name="P84" style:family="paragraph" style:parent-style-name="Table_20_Contents">
      <style:paragraph-properties fo:text-align="start" style:justify-single-word="false"/>
      <style:text-properties fo:font-size="7pt" fo:language="et" fo:country="EE"/>
    </style:style>
    <style:style style:name="P85" style:family="paragraph" style:parent-style-name="Table_20_Contents">
      <style:text-properties fo:font-size="7pt" fo:language="et" fo:country="EE"/>
    </style:style>
    <style:style style:name="P86" style:family="paragraph" style:parent-style-name="Table_20_Contents">
      <style:paragraph-properties fo:text-align="end" style:justify-single-word="false"/>
      <style:text-properties fo:font-size="7pt" fo:language="et" fo:country="EE"/>
    </style:style>
    <style:style style:name="P87" style:family="paragraph" style:parent-style-name="Table_20_Contents">
      <style:text-properties fo:font-size="2pt" fo:language="et" fo:country="EE" style:font-size-asian="2pt" style:font-size-complex="2pt"/>
    </style:style>
    <style:style style:name="P88" style:family="paragraph" style:parent-style-name="Table_20_Contents">
      <loext:graphic-properties draw:fill-gradient-name="gradient" draw:fill-hatch-name="hatch"/>
      <style:text-properties fo:font-size="2pt" fo:language="et" fo:country="EE" style:font-size-asian="2pt" style:font-size-complex="2pt"/>
    </style:style>
    <style:style style:name="P8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1"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2" style:family="paragraph">
      <style:paragraph-properties fo:margin-left="0cm" fo:margin-right="0cm" fo:margin-top="0cm" fo:margin-bottom="0cm" fo:line-height="100%" fo:text-align="start" fo:text-indent="0cm" style:writing-mode="lr-tb"/>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7" style:family="paragraph">
      <style:paragraph-properties fo:margin-left="0cm" fo:margin-right="0cm" fo:margin-top="0cm" fo:margin-bottom="0cm" fo:line-height="100%" fo:text-indent="0cm"/>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3"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7" style:family="paragraph">
      <style:paragraph-properties fo:margin-left="0cm" fo:margin-right="0cm" fo:margin-top="0cm" fo:margin-bottom="0cm" fo:line-height="100%" fo:text-indent="0cm" style:writing-mode="lr-tb"/>
    </style:style>
    <style:style style:name="P108"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4"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8" style:family="paragraph">
      <style:paragraph-properties fo:margin-left="0cm" fo:margin-right="0cm" fo:margin-top="0cm" fo:margin-bottom="0cm" fo:line-height="100%" fo:text-align="end" fo:text-indent="0cm" style:writing-mode="lr-tb"/>
    </style:style>
    <style:style style:name="P11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6"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7" style:family="paragraph">
      <style:paragraph-properties fo:margin-left="0cm" fo:margin-right="0cm" fo:margin-top="0cm" fo:margin-bottom="0cm" fo:line-height="100%" fo:text-align="end" fo:text-indent="0cm"/>
    </style:style>
    <style:style style:name="P12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3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1"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40"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1"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4"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5" style:family="paragraph">
      <style:paragraph-properties fo:margin-left="0cm" fo:margin-right="0cm" fo:margin-top="0cm" fo:margin-bottom="0cm" fo:line-height="100%" fo:text-align="center" fo:text-indent="0cm" style:writing-mode="lr-tb"/>
    </style:style>
    <style:style style:name="P146"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7" style:family="paragraph">
      <style:paragraph-properties fo:margin-left="0cm" fo:margin-right="0cm" fo:margin-top="0cm" fo:margin-bottom="0cm" fo:line-height="100%" fo:text-align="center" fo:text-indent="0cm"/>
    </style:style>
    <style:style style:name="P148"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1" style:family="paragraph">
      <loext:graphic-properties draw:fill="none" draw:fill-color="#ffffff"/>
      <style:paragraph-properties style:writing-mode="lr-tb"/>
      <style:text-properties fo:font-size="7pt" style:font-size-asian="7pt" style:font-size-complex="7pt"/>
    </style:style>
    <style:style style:name="P15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221e9"/>
    </style:style>
    <style:style style:name="T2" style:family="text">
      <style:text-properties officeooo:rsid="00244dfb"/>
    </style:style>
    <style:style style:name="T3" style:family="text">
      <style:text-properties officeooo:rsid="002afb2e"/>
    </style:style>
    <style:style style:name="T4" style:family="text">
      <style:text-properties officeooo:rsid="002ca9bf"/>
    </style:style>
    <style:style style:name="T5" style:family="text">
      <style:text-properties officeooo:rsid="002f7f7d"/>
    </style:style>
    <style:style style:name="T6" style:family="text">
      <style:text-properties fo:color="#000000" loext:opacity="100%" style:font-name="Calibri5" fo:font-size="11pt" fo:font-weight="bold" style:font-size-asian="11pt" style:font-weight-asian="bold" style:text-scale="100%"/>
    </style:style>
    <style:style style:name="T7" style:family="text">
      <style:text-properties fo:color="#000000" loext:opacity="100%" style:font-name="Calibri5" fo:font-size="11pt" fo:font-weight="bold" officeooo:rsid="00314589" style:font-size-asian="11pt" style:font-weight-asian="bold" style:text-scale="100%"/>
    </style:style>
    <style:style style:name="T8" style:family="text">
      <style:text-properties officeooo:rsid="00314589"/>
    </style:style>
    <style:style style:name="T9" style:family="text">
      <style:text-properties fo:font-weight="bold" style:font-weight-asian="bold" style:font-weight-complex="bold"/>
    </style:style>
    <style:style style:name="T10" style:family="text">
      <style:text-properties fo:font-weight="bold" officeooo:rsid="00314589" style:font-weight-asian="bold" style:font-weight-complex="bold"/>
    </style:style>
    <style:style style:name="T11" style:family="text">
      <style:text-properties officeooo:rsid="00330688"/>
    </style:style>
    <style:style style:name="T12" style:family="text">
      <style:text-properties style:font-name="Calibri4" officeooo:rsid="00330688" style:font-name-asian="Calibri4" style:font-name-complex="Calibri4"/>
    </style:style>
    <style:style style:name="T13" style:family="text">
      <style:text-properties officeooo:rsid="0039700e"/>
    </style:style>
    <style:style style:name="T14" style:family="text">
      <style:text-properties officeooo:rsid="003d5d27"/>
    </style:style>
    <style:style style:name="T15" style:family="text">
      <style:text-properties officeooo:rsid="003dab3a"/>
    </style:style>
    <style:style style:name="T16" style:family="text">
      <style:text-properties officeooo:rsid="00430c31"/>
    </style:style>
    <style:style style:name="T17" style:family="text">
      <style:text-properties fo:font-size="10pt" fo:language="en" fo:country="GB" style:font-size-asian="10pt" style:font-size-complex="10pt"/>
    </style:style>
    <style:style style:name="T18" style:family="text">
      <style:text-properties fo:font-size="10pt" style:font-size-asian="10pt" style:font-size-complex="10pt"/>
    </style:style>
    <style:style style:name="T19" style:family="text">
      <style:text-properties fo:font-size="10pt" fo:language="et" fo:country="EE" style:font-size-asian="10pt" style:font-size-complex="10pt"/>
    </style:style>
    <style:style style:name="T20" style:family="text">
      <style:text-properties fo:font-size="9pt" fo:language="en" fo:country="GB" style:font-size-asian="9pt" style:font-size-complex="9pt"/>
    </style:style>
    <style:style style:name="T21" style:family="text">
      <style:text-properties fo:font-size="9pt" fo:language="en" fo:country="GB" officeooo:rsid="0072664e" style:font-size-asian="9pt" style:font-size-complex="9pt"/>
    </style:style>
    <style:style style:name="T22" style:family="text">
      <style:text-properties fo:font-size="9pt" fo:language="en" fo:country="GB" officeooo:rsid="0023dbb9" style:font-size-asian="9pt" style:font-size-complex="9pt"/>
    </style:style>
    <style:style style:name="T23" style:family="text">
      <style:text-properties fo:font-size="9pt" fo:language="en" fo:country="GB" officeooo:rsid="0091e4f1" style:font-size-asian="9pt" style:font-size-complex="9pt"/>
    </style:style>
    <style:style style:name="T24" style:family="text">
      <style:text-properties fo:font-size="9pt" fo:language="en" fo:country="GB" officeooo:rsid="009b1774" style:font-size-asian="9pt" style:font-size-complex="9pt"/>
    </style:style>
    <style:style style:name="T25" style:family="text">
      <style:text-properties fo:font-size="9pt" fo:language="en" fo:country="GB" officeooo:rsid="00ab31f3" style:font-size-asian="9pt" style:font-size-complex="9pt"/>
    </style:style>
    <style:style style:name="T26" style:family="text">
      <style:text-properties fo:font-size="9pt" fo:language="en" fo:country="GB" officeooo:rsid="00b3958c" style:font-size-asian="9pt" style:font-size-complex="9pt"/>
    </style:style>
    <style:style style:name="T27" style:family="text">
      <style:text-properties fo:font-size="9pt" fo:language="en" fo:country="GB" officeooo:rsid="00c2af9c" style:font-size-asian="9pt" style:font-size-complex="9pt"/>
    </style:style>
    <style:style style:name="T28" style:family="text">
      <style:text-properties fo:font-size="9pt" fo:language="en" fo:country="GB" fo:font-weight="bold" style:font-size-asian="9pt" style:font-weight-asian="bold" style:font-size-complex="9pt" style:font-weight-complex="bold"/>
    </style:style>
    <style:style style:name="T29" style:family="text">
      <style:text-properties fo:font-size="9pt" fo:language="en" fo:country="GB" fo:font-weight="bold" officeooo:rsid="0070cdc6" style:font-size-asian="9pt" style:font-weight-asian="bold" style:font-size-complex="9pt" style:font-weight-complex="bold"/>
    </style:style>
    <style:style style:name="T30" style:family="text">
      <style:text-properties fo:font-size="9pt" fo:language="en" fo:country="GB" fo:font-weight="bold" officeooo:rsid="0072664e" style:font-size-asian="9pt" style:font-weight-asian="bold" style:font-size-complex="9pt" style:font-weight-complex="bold"/>
    </style:style>
    <style:style style:name="T31" style:family="text">
      <style:text-properties fo:font-size="9pt" style:font-size-asian="9pt" style:font-size-complex="9pt"/>
    </style:style>
    <style:style style:name="T32" style:family="text">
      <style:text-properties fo:font-size="9pt" officeooo:rsid="0072664e" style:font-size-asian="9pt" style:font-size-complex="9pt"/>
    </style:style>
    <style:style style:name="T33" style:family="text">
      <style:text-properties fo:font-size="9pt" officeooo:rsid="00b3958c" style:font-size-asian="9pt" style:font-size-complex="9pt"/>
    </style:style>
    <style:style style:name="T34" style:family="text">
      <style:text-properties fo:font-size="9pt" officeooo:rsid="0023dbb9" style:font-size-asian="9pt" style:font-size-complex="9pt"/>
    </style:style>
    <style:style style:name="T35" style:family="text">
      <style:text-properties fo:font-size="9pt" officeooo:rsid="009b1774" style:font-size-asian="9pt" style:font-size-complex="9pt"/>
    </style:style>
    <style:style style:name="T36" style:family="text">
      <style:text-properties fo:font-size="9pt" officeooo:rsid="00ab31f3" style:font-size-asian="9pt" style:font-size-complex="9pt"/>
    </style:style>
    <style:style style:name="T37" style:family="text">
      <style:text-properties fo:font-size="9pt" officeooo:rsid="00c2af9c" style:font-size-asian="9pt" style:font-size-complex="9pt"/>
    </style:style>
    <style:style style:name="T38" style:family="text">
      <style:text-properties fo:font-size="9pt" officeooo:rsid="0091e4f1" style:font-size-asian="9pt" style:font-size-complex="9pt"/>
    </style:style>
    <style:style style:name="T39" style:family="text">
      <style:text-properties fo:font-size="9pt" fo:font-weight="bold" style:font-size-asian="9pt" style:font-weight-asian="bold" style:font-size-complex="9pt" style:font-weight-complex="bold"/>
    </style:style>
    <style:style style:name="T40" style:family="text">
      <style:text-properties fo:font-size="9pt" fo:font-weight="bold" officeooo:rsid="0070cdc6" style:font-size-asian="9pt" style:font-weight-asian="bold" style:font-size-complex="9pt" style:font-weight-complex="bold"/>
    </style:style>
    <style:style style:name="T41" style:family="text">
      <style:text-properties fo:font-size="9pt" fo:font-weight="bold" officeooo:rsid="0072664e" style:font-size-asian="9pt" style:font-weight-asian="bold" style:font-size-complex="9pt" style:font-weight-complex="bold"/>
    </style:style>
    <style:style style:name="T42" style:family="text">
      <style:text-properties fo:font-size="9pt" fo:language="et" fo:country="EE" style:font-size-asian="9pt" style:font-size-complex="9pt"/>
    </style:style>
    <style:style style:name="T43" style:family="text">
      <style:text-properties fo:font-size="9pt" fo:language="et" fo:country="EE" officeooo:rsid="0023dbb9" style:font-size-asian="9pt" style:font-size-complex="9pt"/>
    </style:style>
    <style:style style:name="T44" style:family="text">
      <style:text-properties fo:font-size="9pt" fo:language="et" fo:country="EE" officeooo:rsid="0072664e" style:font-size-asian="9pt" style:font-size-complex="9pt"/>
    </style:style>
    <style:style style:name="T45" style:family="text">
      <style:text-properties fo:font-size="9pt" fo:language="et" fo:country="EE" officeooo:rsid="00ab31f3" style:font-size-asian="9pt" style:font-size-complex="9pt"/>
    </style:style>
    <style:style style:name="T46" style:family="text">
      <style:text-properties fo:font-size="9pt" fo:language="et" fo:country="EE" officeooo:rsid="00b3958c" style:font-size-asian="9pt" style:font-size-complex="9pt"/>
    </style:style>
    <style:style style:name="T47" style:family="text">
      <style:text-properties fo:font-size="9pt" fo:language="et" fo:country="EE" officeooo:rsid="00c2af9c" style:font-size-asian="9pt" style:font-size-complex="9pt"/>
    </style:style>
    <style:style style:name="T48" style:family="text">
      <style:text-properties fo:font-size="9pt" fo:language="et" fo:country="EE" officeooo:rsid="0091e4f1" style:font-size-asian="9pt" style:font-size-complex="9pt"/>
    </style:style>
    <style:style style:name="T49" style:family="text">
      <style:text-properties style:text-underline-style="solid" style:text-underline-width="auto" style:text-underline-color="font-color"/>
    </style:style>
    <style:style style:name="T50" style:family="text">
      <style:text-properties style:font-name="Calibri2" fo:font-size="9pt" fo:language="en" fo:country="GB" style:font-size-asian="9pt" style:font-size-complex="9pt"/>
    </style:style>
    <style:style style:name="T51" style:family="text">
      <style:text-properties style:font-name="Calibri2" fo:font-size="9pt" fo:language="en" fo:country="GB" officeooo:rsid="0023dbb9" style:font-size-asian="9pt" style:font-size-complex="9pt"/>
    </style:style>
    <style:style style:name="T52" style:family="text">
      <style:text-properties style:font-name="Calibri2" fo:font-size="9pt" fo:language="en" fo:country="GB" officeooo:rsid="00b13b9b" style:font-size-asian="9pt" style:font-size-complex="9pt"/>
    </style:style>
    <style:style style:name="T53" style:family="text">
      <style:text-properties style:font-name="Calibri2" fo:font-size="9pt" fo:language="en" fo:country="GB" officeooo:rsid="0091e4f1" style:font-size-asian="9pt" style:font-size-complex="9pt"/>
    </style:style>
    <style:style style:name="T54" style:family="text">
      <style:text-properties style:font-name="Calibri2" fo:font-size="9pt" fo:language="en" fo:country="GB" officeooo:rsid="009b1774" style:font-size-asian="9pt" style:font-size-complex="9pt"/>
    </style:style>
    <style:style style:name="T55" style:family="text">
      <style:text-properties style:font-name="Calibri2" fo:font-size="9pt" style:font-size-asian="9pt" style:font-size-complex="9pt"/>
    </style:style>
    <style:style style:name="T56" style:family="text">
      <style:text-properties style:font-name="Calibri2" fo:font-size="9pt" officeooo:rsid="0023dbb9" style:font-size-asian="9pt" style:font-size-complex="9pt"/>
    </style:style>
    <style:style style:name="T57" style:family="text">
      <style:text-properties style:font-name="Calibri2" fo:font-size="9pt" officeooo:rsid="00b13b9b" style:font-size-asian="9pt" style:font-size-complex="9pt"/>
    </style:style>
    <style:style style:name="T58" style:family="text">
      <style:text-properties style:font-name="Calibri2" fo:font-size="9pt" officeooo:rsid="0091e4f1" style:font-size-asian="9pt" style:font-size-complex="9pt"/>
    </style:style>
    <style:style style:name="T59" style:family="text">
      <style:text-properties style:font-name="Calibri2" fo:font-size="9pt" officeooo:rsid="009b1774" style:font-size-asian="9pt" style:font-size-complex="9pt"/>
    </style:style>
    <style:style style:name="T60" style:family="text">
      <style:text-properties style:font-name="Calibri2" fo:font-size="9pt" fo:language="et" fo:country="EE" style:font-size-asian="9pt" style:font-size-complex="9pt"/>
    </style:style>
    <style:style style:name="T61" style:family="text">
      <style:text-properties style:font-name="Calibri2" fo:font-size="9pt" fo:language="et" fo:country="EE" officeooo:rsid="0023dbb9" style:font-size-asian="9pt" style:font-size-complex="9pt"/>
    </style:style>
    <style:style style:name="T62" style:family="text">
      <style:text-properties style:font-name="Calibri2" fo:font-size="9pt" fo:language="et" fo:country="EE" officeooo:rsid="00b13b9b" style:font-size-asian="9pt" style:font-size-complex="9pt"/>
    </style:style>
    <style:style style:name="T63" style:family="text">
      <style:text-properties style:font-name="Calibri2" fo:font-size="9pt" fo:language="et" fo:country="EE" officeooo:rsid="0091e4f1" style:font-size-asian="9pt" style:font-size-complex="9pt"/>
    </style:style>
    <style:style style:name="T64" style:family="text">
      <style:text-properties style:font-name="Calibri2" fo:font-size="9pt" fo:language="et" fo:country="EE" officeooo:rsid="009b1774" style:font-size-asian="9pt" style:font-size-complex="9pt"/>
    </style:style>
    <style:style style:name="T65" style:family="text">
      <style:text-properties officeooo:rsid="008f454e"/>
    </style:style>
    <style:style style:name="T66" style:family="text">
      <style:text-properties fo:language="et" fo:country="EE"/>
    </style:style>
    <style:style style:name="T67" style:family="text">
      <style:text-properties fo:language="et" fo:country="EE" officeooo:rsid="008f454e"/>
    </style:style>
    <style:style style:name="T68"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69"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0"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1"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2"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5"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6"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78"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79"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1"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2"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3"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4"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5"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86"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7"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8"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89"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0"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1"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2"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3"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4"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5"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6"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7"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8"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0"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09"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0"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1"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2"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3"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4"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5"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6"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7"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8"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19"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0"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1"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2"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25"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6" style:family="text">
      <style:text-properties fo:font-size="7pt" style:font-size-asian="7pt" style:font-size-complex="7pt"/>
    </style:style>
    <style:style style:name="T127"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2" svg:width="2.946cm" svg:height="1.876cm" svg:x="3.443cm" svg:y="0.551cm"><draw:text-box><text:p text:style-name="P92"><text:span text:style-name="T127">Euroopa Komisjon</text:span></text:p><text:p text:style-name="P92"><text:span text:style-name="T127"/></text:p></draw:text-box></draw:frame></draw:g><draw:g draw:style-name="gr26"><draw:polygon draw:style-name="gr291" draw:text-style-name="P153" svg:width="1.397cm" svg:height="0.819cm" svg:x="0.792cm" svg:y="0.605cm" svg:viewBox="0 0 1398 820" draw:points="1397,820 0,820 0,0 1397,0 1398,0 1398,820"><text:p/></draw:polygon><draw:polygon draw:style-name="gr292" draw:text-style-name="P154" svg:width="0.127cm" svg:height="0.111cm" svg:x="1.427cm" svg:y="0.688cm" svg:viewBox="0 0 128 112" draw:points="63,85 24,112 39,69 0,43 49,43 63,0 78,43 128,43 87,69 103,112"><text:p/></draw:polygon><draw:polygon draw:style-name="gr292" draw:text-style-name="P154" svg:width="0.127cm" svg:height="0.106cm" svg:x="1.427cm" svg:y="1.234cm" svg:viewBox="0 0 128 107" draw:points="63,82 24,107 39,66 0,40 49,40 63,0 77,40 128,40 87,66 103,107"><text:p/></draw:polygon><draw:polygon draw:style-name="gr292" draw:text-style-name="P154" svg:width="0.127cm" svg:height="0.107cm" svg:x="1.582cm" svg:y="1.197cm" svg:viewBox="0 0 128 108" draw:points="64,82 24,108 39,67 0,40 49,40 64,0 78,40 128,40 87,67 104,108"><text:p/></draw:polygon><draw:polygon draw:style-name="gr292" draw:text-style-name="P154" svg:width="0.127cm" svg:height="0.107cm" svg:x="1.582cm" svg:y="0.725cm" svg:viewBox="0 0 128 108" draw:points="64,83 24,108 39,67 0,41 49,41 64,0 78,41 128,41 87,67 104,108"><text:p/></draw:polygon><draw:polygon draw:style-name="gr292" draw:text-style-name="P154" svg:width="0.127cm" svg:height="0.107cm" svg:x="1.7cm" svg:y="0.823cm" svg:viewBox="0 0 128 108" draw:points="63,83 24,108 39,67 0,41 49,41 63,0 79,41 128,41 88,67 103,108"><text:p/></draw:polygon><draw:polygon draw:style-name="gr292" draw:text-style-name="P154" svg:width="0.127cm" svg:height="0.107cm" svg:x="1.7cm" svg:y="1.099cm" svg:viewBox="0 0 128 108" draw:points="63,83 24,108 39,67 0,40 49,40 63,0 79,40 128,40 88,67 103,108"><text:p/></draw:polygon><draw:polygon draw:style-name="gr292" draw:text-style-name="P154" svg:width="0.127cm" svg:height="0.107cm" svg:x="1.74cm" svg:y="0.958cm" svg:viewBox="0 0 128 108" draw:points="65,82 24,108 39,66 0,40 49,40 65,0 79,40 128,40 88,66 103,108"><text:p/></draw:polygon><draw:polygon draw:style-name="gr292" draw:text-style-name="P154" svg:width="0.127cm" svg:height="0.106cm" svg:x="1.27cm" svg:y="0.725cm" svg:viewBox="0 0 128 107" draw:points="65,82 26,107 41,66 0,40 50,40 65,0 79,40 128,40 88,66 103,107"><text:p/></draw:polygon><draw:polygon draw:style-name="gr292" draw:text-style-name="P154" svg:width="0.127cm" svg:height="0.106cm" svg:x="1.159cm" svg:y="0.824cm" svg:viewBox="0 0 128 107" draw:points="65,82 26,107 41,66 0,40 50,40 65,0 79,40 128,40 88,66 103,107"><text:p/></draw:polygon><draw:polygon draw:style-name="gr292" draw:text-style-name="P154" svg:width="0.127cm" svg:height="0.107cm" svg:x="1.12cm" svg:y="0.959cm" svg:viewBox="0 0 128 108" draw:points="65,81 24,108 41,66 0,40 50,40 65,0 79,40 128,40 88,66 103,108"><text:p/></draw:polygon><draw:polygon draw:style-name="gr292" draw:text-style-name="P154" svg:width="0.127cm" svg:height="0.107cm" svg:x="1.159cm" svg:y="1.099cm" svg:viewBox="0 0 128 108" draw:points="65,82 26,108 41,67 0,40 50,40 65,0 79,40 128,40 88,67 103,108"><text:p/></draw:polygon><draw:polygon draw:style-name="gr292" draw:text-style-name="P154" svg:width="0.127cm" svg:height="0.107cm" svg:x="1.275cm" svg:y="1.197cm" svg:viewBox="0 0 128 108" draw:points="64,83 26,108 41,67 0,40 50,40 64,0 79,40 128,40 88,67 103,108"><text:p/></draw:polygon><draw:path draw:style-name="gr293" draw:text-style-name="P155" svg:width="0.97cm" svg:height="0.718cm" svg:x="2.404cm" svg:y="0.018cm" svg:viewBox="0 0 971 719" svg:d="M0 0c0 0 287 402 340 475 52 74 113 132 325 172 213 39 306 58 306 58v14c0 0-135-25-309-59-173-34-245-46-325-142-65-81-337-441-337-441z"><text:p/></draw:path><draw:path draw:style-name="gr293" draw:text-style-name="P155" svg:width="0.97cm" svg:height="0.491cm" svg:x="2.404cm" svg:y="0.478cm" svg:viewBox="0 0 971 492" svg:d="M0 1c0 0 261 241 337 309 81 74 184 101 326 123 136 21 308 46 308 46v13c0 0-162-23-308-45-143-21-244-33-326-100-75-59-337-276-337-276v-71z"><text:p/></draw:path><draw:path draw:style-name="gr293" draw:text-style-name="P155" svg:width="0.97cm" svg:height="0.442cm" svg:x="2.404cm" svg:y="0.584cm" svg:viewBox="0 0 971 443" svg:d="M0 0c0 0 248 203 337 272 82 64 148 83 327 111s307 46 307 46v14c0 0-163-23-308-43-145-21-238-29-326-92-101-71-337-241-337-241z"><text:p/></draw:path><draw:path draw:style-name="gr293" draw:text-style-name="P155" svg:width="0.97cm" svg:height="0.386cm" svg:x="2.404cm" svg:y="0.702cm" svg:viewBox="0 0 971 387" svg:d="M0 0c0 0 283 198 337 233 53 34 124 75 328 101 202 26 306 38 306 38v15c0 0-184-23-306-37-123-13-217-19-327-83-107-63-338-205-338-205z"><text:p/></draw:path><draw:path draw:style-name="gr293" draw:text-style-name="P155" svg:width="0.97cm" svg:height="0.333cm" svg:x="2.404cm" svg:y="0.815cm" svg:viewBox="0 0 971 334" svg:d="M0 0c0 0 284 167 339 194 53 25 118 69 326 92 207 23 306 34 306 34v14c0 0-172-17-307-29-135-13-226-30-327-78-100-48-337-170-337-170z"><text:p/></draw:path><draw:path draw:style-name="gr293" draw:text-style-name="P155" svg:width="0.97cm" svg:height="0.278cm" svg:x="2.404cm" svg:y="0.923cm" svg:viewBox="0 0 971 279" svg:d="M0 0c0 0 251 120 337 158 96 42 177 62 327 77 145 16 307 31 307 31v13c0 0-149-13-307-27-158-13-212-19-327-63-101-41-337-137-337-137z"><text:p/></draw:path><draw:path draw:style-name="gr293" draw:text-style-name="P155" svg:width="0.97cm" svg:height="0.225cm" svg:x="2.404cm" svg:y="1.034cm" svg:viewBox="0 0 971 226" svg:d="M0 0c0 0 199 75 339 124 138 48 244 53 326 61 37 3 306 27 306 27v14c0 0-161-11-306-23-146-11-209-16-327-50-119-35-338-102-338-102z"><text:p/></draw:path><draw:path draw:style-name="gr293" draw:text-style-name="P155" svg:width="0.97cm" svg:height="0.168cm" svg:x="2.404cm" svg:y="1.15cm" svg:viewBox="0 0 971 169" svg:d="M0 0c0 0 201 55 338 86 138 33 263 46 327 49 63 4 306 21 306 21v13c0 0-139-8-307-19-136-8-246-17-327-33-89-17-337-69-337-69z"><text:p/></draw:path><draw:path draw:style-name="gr293" draw:text-style-name="P155" svg:width="0.97cm" svg:height="0.114cm" svg:x="2.404cm" svg:y="1.263cm" svg:viewBox="0 0 971 115" svg:d="M0 0c0 0 165 25 338 52 131 18 308 30 326 31 19 1 307 17 307 17v15c0 0-185-9-307-15-126-7-255-13-327-19-162-15-337-35-337-35z"><text:p/></draw:path><draw:path draw:style-name="gr293" draw:text-style-name="P155" svg:width="0.97cm" svg:height="0.043cm" svg:x="2.404cm" svg:y="1.378cm" svg:viewBox="0 0 971 44" svg:d="M0 0c0 0 259 8 338 10 80 2 633 22 633 22v12h-971z"><text:p/></draw:path><draw:path draw:style-name="gr293" draw:text-style-name="P155" svg:width="0.97cm" svg:height="0.659cm" svg:x="2.404cm" svg:y="0.134cm" svg:viewBox="0 0 971 660" svg:d="M664 594c-234-44-289-120-327-167-40-47-337-427-337-427v70c12 14 266 321 337 402 81 91 208 112 327 134 120 22 307 54 307 54v-12c0 0-247-43-307-54z"><text:p/></draw:path><draw:path draw:style-name="gr293" draw:text-style-name="P155" svg:width="0.97cm" svg:height="0.609cm" svg:x="2.404cm" svg:y="0.239cm" svg:viewBox="0 0 971 610" svg:d="M664 547c-193-33-272-86-327-151-57-64-337-396-337-396v82c12 11 267 287 337 355 80 80 192 101 327 124 136 21 307 49 307 49v-11c0 0-195-32-307-52z"><text:p/></draw:path><draw:path draw:style-name="gr293" draw:text-style-name="P155" svg:width="0.97cm" svg:height="0.55cm" svg:x="2.404cm" svg:y="0.36cm" svg:viewBox="0 0 971 551" svg:d="M664 489c-201-34-241-62-327-143-54-52-325-334-337-346v76c0 0 254 238 337 308 108 92 209 99 327 118 119 19 307 49 307 49v-13c0 0-227-35-307-48z"><text:p/></draw:path><draw:path draw:style-name="gr293" draw:text-style-name="P155" svg:width="1.603cm" svg:height="0.482cm" svg:x="0.132cm" svg:y="0.127cm" svg:viewBox="0 0 1604 483" svg:d="M0 483c0 0 662-62 849-84 293-36 534-75 755-374 0 0 0-17 0-25-135 182-323 307-581 342-253 36-1023 87-1023 87z"><text:p/></draw:path><draw:path draw:style-name="gr293" draw:text-style-name="P155" svg:width="1.603cm" svg:height="0.515cm" svg:x="0.132cm" svg:y="0.018cm" svg:viewBox="0 0 1604 516" svg:d="M0 516c0 0 614-67 817-92 321-39 546-75 787-402 0 0 0-14 0-22-147 198-332 327-613 366-276 38-991 94-991 94z"><text:p/></draw:path><draw:polygon draw:style-name="gr293" draw:text-style-name="P155" svg:width="0.627cm" svg:height="0.043cm" svg:x="0.132cm" svg:y="1.378cm" svg:viewBox="0 0 628 44" draw:points="0,0 628,0 628,44 0,44"><text:p/></draw:polygon><draw:path draw:style-name="gr293" draw:text-style-name="P155" svg:width="0.113cm" svg:height="0.107cm" svg:x="1.621cm" svg:y="0.466cm" svg:viewBox="0 0 114 108" svg:d="M114 31c0 0 0-26 0-31-29 39-69 76-114 108h45c25-23 48-48 69-77z"><text:p/></draw:path><draw:path draw:style-name="gr293" draw:text-style-name="P155" svg:width="0.299cm" svg:height="0.22cm" svg:x="1.436cm" svg:y="0.352cm" svg:viewBox="0 0 300 221" svg:d="M300 28c0 0 0-22 0-28-72 96-178 171-300 221h72c84-42 161-103 228-193z"><text:p/></draw:path><draw:path draw:style-name="gr293" draw:text-style-name="P155" svg:width="0.802cm" svg:height="0.336cm" svg:x="0.932cm" svg:y="0.238cm" svg:viewBox="0 0 803 337" svg:d="M803 27c0 0 0-20 0-27-124 165-315 279-552 312-55 7-147 16-251 25l287-1c190-37 367-109 515-309z"><text:p/></draw:path><draw:path draw:style-name="gr293" draw:text-style-name="P155" svg:width="0.627cm" svg:height="0.048cm" svg:x="0.132cm" svg:y="1.307cm" svg:viewBox="0 0 628 49" svg:d="M628 0c-321 1-628 3-628 3v46c0 0 322-3 628-5z"><text:p/></draw:path><draw:path draw:style-name="gr293" draw:text-style-name="P155" svg:width="0.627cm" svg:height="0.051cm" svg:x="0.132cm" svg:y="1.227cm" svg:viewBox="0 0 628 52" svg:d="M628 0c-318 4-628 6-628 6v46c0 0 325-3 628-8z"><text:p/></draw:path><draw:path draw:style-name="gr293" draw:text-style-name="P155" svg:width="0.627cm" svg:height="0.056cm" svg:x="0.132cm" svg:y="1.15cm" svg:viewBox="0 0 628 57" svg:d="M628 0c-316 4-628 9-628 9v48c0 0 329-6 628-13z"><text:p/></draw:path><draw:path draw:style-name="gr293" draw:text-style-name="P155" svg:width="0.627cm" svg:height="0.059cm" svg:x="0.132cm" svg:y="1.071cm" svg:viewBox="0 0 628 60" svg:d="M628 0c-315 6-628 12-628 12v48c0 0 332-8 628-16z"><text:p/></draw:path><draw:path draw:style-name="gr293" draw:text-style-name="P155" svg:width="0.627cm" svg:height="0.065cm" svg:x="0.132cm" svg:y="0.993cm" svg:viewBox="0 0 628 66" svg:d="M628 0c-311 9-628 17-628 17v49c0 0 337-11 628-22z"><text:p/></draw:path><draw:path draw:style-name="gr293" draw:text-style-name="P155" svg:width="0.627cm" svg:height="0.069cm" svg:x="0.132cm" svg:y="0.913cm" svg:viewBox="0 0 628 70" svg:d="M628 0c-309 11-628 20-628 20v50c0 0 340-12 628-26z"><text:p/></draw:path><draw:path draw:style-name="gr293" draw:text-style-name="P155" svg:width="0.627cm" svg:height="0.075cm" svg:x="0.132cm" svg:y="0.836cm" svg:viewBox="0 0 628 76" svg:d="M628 0c-308 13-628 24-628 24v52c0 0 345-16 628-32z"><text:p/></draw:path><draw:path draw:style-name="gr293" draw:text-style-name="P155" svg:width="0.627cm" svg:height="0.081cm" svg:x="0.132cm" svg:y="0.755cm" svg:viewBox="0 0 628 82" svg:d="M628 0c-304 16-628 29-628 29v53c0 0 349-20 628-38z"><text:p/></draw:path><draw:path draw:style-name="gr293" draw:text-style-name="P155" svg:width="0.627cm" svg:height="0.087cm" svg:x="0.132cm" svg:y="0.673cm" svg:viewBox="0 0 628 88" svg:d="M628 0c-302 20-628 36-628 36v52c0 0 354-24 628-45z"><text:p/></draw:path><draw:path draw:style-name="gr293" draw:text-style-name="P155" svg:width="0.627cm" svg:height="0.093cm" svg:x="0.132cm" svg:y="0.592cm" svg:viewBox="0 0 628 94" svg:d="M628 0c-299 21-628 41-628 41v53c0 0 359-28 628-52z"><text:p/></draw:path><draw:polygon draw:style-name="gr291" draw:text-style-name="P153" svg:width="0.08cm" svg:height="0.819cm" svg:x="6.156cm" svg:y="0.605cm" svg:viewBox="0 0 81 820" draw:points="81,0 0,0 0,820 81,820"><text:p/></draw:polygon></draw:g></draw:g>Kollane EUROBAROMETER 584</text:p>
      <text:p text:style-name="P24"/>
      <text:p text:style-name="P49">ELi probleemid ja prioriteedid</text:p>
      <text:p text:style-name="P24"/>
      <text:p text:style-name="P50">EUROBAROMETERi aruanne </text:p>
      <text:p text:style-name="P50">juuni 2026</text:p>
      <text:p text:style-name="P24"><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5">Demoscopy poolt kommunikatsiooni peadirektoraadi (DG COMM, avaliku arvamuse ja kodanike kaasamise üksus) taotlusel läbi viidud uuring </text:p>
      <text:p text:style-name="P24">Käesolev dokument ei kajasta Euroopa Komisjoni seisukohta. Selles sisalduvad tõlgendused ja arvamused on ainult autorite omad. </text:p>
      <table:table table:name="Tableau1" table:style-name="Tableau1">
        <table:table-column table:style-name="Tableau1.A"/>
        <table:table-column table:style-name="Tableau1.B"/>
        <table:table-row>
          <table:table-cell table:style-name="Tableau1.A1" office:value-type="string">
            <text:p text:style-name="P62">Projekti pealkiri </text:p>
          </table:table-cell>
          <table:table-cell table:style-name="Tableau1.A1" office:value-type="string">
            <text:p text:style-name="P68">Eurobaromeetri kiiruuring nr 584 „ELi probleemid ja prioriteedid“ </text:p>
          </table:table-cell>
        </table:table-row>
        <table:table-row>
          <table:table-cell table:style-name="Tableau1.A1" office:value-type="string">
            <text:p text:style-name="P88"/>
          </table:table-cell>
          <table:table-cell table:style-name="Tableau1.A1" office:value-type="string">
            <text:p text:style-name="P68">Aruanne </text:p>
          </table:table-cell>
        </table:table-row>
        <table:table-row>
          <table:table-cell table:style-name="Tableau1.A1" office:value-type="string">
            <text:p text:style-name="P88"/>
          </table:table-cell>
          <table:table-cell table:style-name="Tableau1.A1" office:value-type="string">
            <text:p text:style-name="P68">ET </text:p>
          </table:table-cell>
        </table:table-row>
        <table:table-row>
          <table:table-cell table:style-name="Tableau1.A1" office:value-type="string">
            <text:p text:style-name="P62">Kataloogi number </text:p>
          </table:table-cell>
          <table:table-cell table:style-name="Tableau1.A1" office:value-type="string">
            <text:p text:style-name="P68">NA-01-26-031-EN-N </text:p>
          </table:table-cell>
        </table:table-row>
        <table:table-row>
          <table:table-cell table:style-name="Tableau1.A1" office:value-type="string">
            <text:p text:style-name="P62">ISBN </text:p>
          </table:table-cell>
          <table:table-cell table:style-name="Tableau1.A1" office:value-type="string">
            <text:p text:style-name="P68">978-92-68-41278-7 </text:p>
          </table:table-cell>
        </table:table-row>
        <table:table-row>
          <table:table-cell table:style-name="Tableau1.A1" office:value-type="string">
            <text:p text:style-name="P88"/>
          </table:table-cell>
          <table:table-cell table:style-name="Tableau1.A1" office:value-type="string">
            <text:p text:style-name="P68">doi: 10.2775/2560997 </text:p>
          </table:table-cell>
        </table:table-row>
        <table:table-row>
          <table:table-cell table:style-name="Tableau1.A1" office:value-type="string">
            <text:p text:style-name="P88"/>
          </table:table-cell>
          <table:table-cell table:style-name="Tableau1.A1" office:value-type="string">
            <text:p text:style-name="P88"/>
          </table:table-cell>
        </table:table-row>
        <table:table-row>
          <table:table-cell table:style-name="Tableau1.A1" office:value-type="string">
            <text:p text:style-name="P62">© Euroopa Liit, 2026 </text:p>
          </table:table-cell>
          <table:table-cell table:style-name="Tableau1.A1" office:value-type="string">
            <text:p text:style-name="P64"/>
          </table:table-cell>
        </table:table-row>
        <table:table-row>
          <table:table-cell table:style-name="Tableau1.A1" office:value-type="string">
            <text:p text:style-name="P64"/>
          </table:table-cell>
          <table:table-cell table:style-name="Tableau1.A1" office:value-type="string">
            <text:p text:style-name="P1"><text:a xlink:type="simple" xlink:href="https://europa.eu/eurobarometer" text:style-name="Internet_20_link" text:visited-style-name="Visited_20_Internet_20_Link"><text:span text:style-name="T66">https://europa.eu/eurobarometer</text:span></text:a><text:span text:style-name="T66"> </text:span></text:p>
          </table:table-cell>
        </table:table-row>
      </table:table>
      <text:p text:style-name="P21"/>
      <text:p text:style-name="P23"><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9" svg:width="5.158cm" svg:height="2.899cm" svg:x="1.191cm" svg:y="-0.425cm"><draw:image xlink:href="Pictures/10000001000001A20000010D054676CE5C0DECD7.png" xlink:type="simple" xlink:show="embed" xlink:actuate="onLoad" draw:mime-type="image/png"><text:p/></draw:image></draw:frame><text:span text:style-name="T66">Pierre Dieumegardi koostatud dokument </text:span><text:a xlink:type="simple" xlink:href="https://europokune.eu/" text:style-name="Internet_20_link" text:visited-style-name="Visited_20_Internet_20_Link"><text:span text:style-name="T66">projekti „Europokune</text:span></text:a><text:span text:style-name="T67">– Europe Together – and</text:span><text:span text:style-name="T66"> </text:span><text:a xlink:type="simple" xlink:href="https://e-d-e.org/" text:style-name="Internet_20_link" text:visited-style-name="Visited_20_Internet_20_Link"><text:span text:style-name="T66">Europe Democracy Esperanto“ jaoks.</text:span></text:a><text:span text:style-name="T66"> </text:span></text:p>
      <text:p text:style-name="P27"><text:span text:style-name="T31">Selle "esialgse" dokumendi </text:span><text:span text:style-name="T18">eesmärk</text:span><text:span text:style-name="T31"> on võimaldada</text:span> <text:span text:style-name="T31">rohkematel </text:span><text:span text:style-name="T31">inimestel Euroopa Liidus saada teadlikuks Euroopa Liidu koostatud dokumentidest (mida rahastatakse nende maksudest).</text:span></text:p>
      <text:p text:style-name="P27"><text:span text:style-name="T40">Kui</text:span><text:span text:style-name="T39"> tõlkeid ei ole,</text:span> <text:span text:style-name="T39">jäetakse </text:span><text:span text:style-name="T41">kodanikud</text:span><text:span text:style-name="T39"> arutelust välja.</text:span></text:p>
      <text:p text:style-name="P6"><text:span text:style-name="T42">See</text:span><text:span text:style-name="T66"> </text:span><text:span text:style-name="T43">docum</text:span><text:span text:style-name="T61"> ent „</text:span><text:span text:style-name="T62">E</text:span><text:span text:style-name="T60"> urobaromete</text:span><text:span text:style-name="T63"> r“</text:span><text:span text:style-name="T66"> </text:span><text:a xlink:type="simple" xlink:href="https://europa.eu/eurobarometer/surveys/detail/3677" text:style-name="Internet_20_link" text:visited-style-name="Visited_20_Internet_20_Link"><text:span text:style-name="T44">oli olemas</text:span><text:span text:style-name="T66"> </text:span><text:span text:style-name="T64">ainult</text:span><text:span text:style-name="T66"> </text:span><text:span text:style-name="T42">inglise keeles</text:span></text:a><text:span text:style-name="T42"> pdf-failina.</text:span><text:span text:style-name="T66"> </text:span><text:span text:style-name="T45">Algsest failist</text:span><text:span text:style-name="T46"> </text:span><text:span text:style-name="T44">lõime</text:span><text:span text:style-name="T66"> </text:span><text:span text:style-name="T42">Libre Office'i</text:span><text:span text:style-name="T45"> tarkvara poolt koostatud odt-faili</text:span><text:span text:style-name="T42"> masintõlkeks</text:span><text:span text:style-name="T66"> </text:span><text:span text:style-name="T43">teistesse keeltesse. </text:span><text:span text:style-name="T47">Tulemused on</text:span><text:span text:style-name="T66"> </text:span><text:span text:style-name="T48">nüüd</text:span><text:span text:style-name="T66"> </text:span><text:a xlink:type="simple" xlink:href="https://europokune.eu/article57/ebfl584_defiprior" text:style-name="Internet_20_link" text:visited-style-name="Visited_20_Internet_20_Link"><text:span text:style-name="T42">kättesaadavad kõigis ametlikes</text:span><text:span text:style-name="T47"> keeltes.</text:span><text:span text:style-name="T42"> </text:span></text:a></text:p>
      <text:p text:style-name="P51"/>
      <text:p text:style-name="P52">On soovitav, et ELi administratsioon võtaks üle oluliste dokumentide tõlkimise. Olulised dokumendid ei ole mitte ainult seadused ja määrused, vaid ka <text:span text:style-name="T49">oluline teave, mida on vaja teadlike otsuste ühiseks tegemiseks.</text:span></text:p>
      <text:p text:style-name="P51">Meie ühise tuleviku ühiseks arutamiseks ja usaldusväärsete tõlgete võimaldamiseks oleks rahvusvaheline esperanto keel oma lihtsuse, regulaarsuse ja täpsuse tõttu väga kasulik.</text:p>
      <text:p text:style-name="P15">Võtke meiega ühendust:</text:p>
      <text:p text:style-name="P4"><text:a xlink:type="simple" xlink:href="https://europokune.eu/static6/kontaktu-nin" text:style-name="Internet_20_link" text:visited-style-name="Visited_20_Internet_20_Link"><text:span text:style-name="T66">Kontaktu nin-Ek ! Eŭropo kune!</text:span></text:a><text:span text:style-name="T19"> </text:span></text:p>
      <text:p text:style-name="P5"><text:a xlink:type="simple" xlink:href="https://e-d-e.org/-Kontakti-EDE" text:style-name="Internet_20_link" text:visited-style-name="Visited_20_Internet_20_Link"><text:span text:style-name="T19">https://e-d-e.org/-Kontakti-EDE</text:span></text:a></text:p>
      <text:p text:style-name="P28"/>
      <text:table-of-content text:style-name="Sect1" text:protected="true" text:name="Table des matières1">
        <text:table-of-content-source text:outline-level="10">
          <text:index-title-template text:style-name="Contents_20_Heading">Sisukord</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Sisukord</text:p>
          </text:index-title>
          <text:p text:style-name="P2"><text:a xlink:type="simple" xlink:href="#__RefHeading___Toc4046_3967327191" text:style-name="Index_20_Link" text:visited-style-name="Index_20_Link">Sissejuhatus<text:tab/>4</text:a></text:p>
          <text:p text:style-name="P2"><text:a xlink:type="simple" xlink:href="#__RefHeading___Toc4048_3967327191" text:style-name="Index_20_Link" text:visited-style-name="Index_20_Link">Peamised järeldused<text:tab/>6</text:a></text:p>
          <text:p text:style-name="P2"><text:a xlink:type="simple" xlink:href="#__RefHeading___Toc4050_3967327191" text:style-name="Index_20_Link" text:visited-style-name="Index_20_Link">1. Kokkupuude ja riskid, millega lapsed sotsiaalmeedias kokku puutuvad<text:tab/>8</text:a></text:p>
          <text:p text:style-name="P3"><text:a xlink:type="simple" xlink:href="#__RefHeading___Toc4052_3967327191" text:style-name="Index_20_Link" text:visited-style-name="Index_20_Link">1.1 Internetis vale ja eksitava teabega kokkupuutumine ja sellele reageerimine<text:tab/>8</text:a></text:p>
          <text:p text:style-name="P3"><text:a xlink:type="simple" xlink:href="#__RefHeading___Toc4054_3967327191" text:style-name="Index_20_Link" text:visited-style-name="Index_20_Link">1.2 Riskid, millega lapsed internetis kokku puutuvad, ja nende kaitse<text:tab/>12</text:a></text:p>
          <text:p text:style-name="P2"><text:a xlink:type="simple" xlink:href="#__RefHeading___Toc4056_3967327191" text:style-name="Index_20_Link" text:visited-style-name="Index_20_Link">2. Arusaamad demokraatiast ja õigusriigist<text:tab/>15</text:a></text:p>
          <text:p text:style-name="P3"><text:a xlink:type="simple" xlink:href="#__RefHeading___Toc4058_3967327191" text:style-name="Index_20_Link" text:visited-style-name="Index_20_Link">2.1 Demokraatia sammaste määratlemine<text:tab/>15</text:a></text:p>
          <text:p text:style-name="P3"><text:a xlink:type="simple" xlink:href="#__RefHeading___Toc4060_3967327191" text:style-name="Index_20_Link" text:visited-style-name="Index_20_Link">2.2 Segatud rahulolu õigusriigi põhimõttega riiklikul ja ELi tasandil<text:tab/>17</text:a></text:p>
          <text:p text:style-name="P3"><text:a xlink:type="simple" xlink:href="#__RefHeading___Toc4062_3967327191" text:style-name="Index_20_Link" text:visited-style-name="Index_20_Link">2.3 Skeptitsism kodanike tegevuse suhtes ELi otsustusprotsessi mõjutamiseks<text:tab/>21</text:a></text:p>
          <text:p text:style-name="P2"><text:a xlink:type="simple" xlink:href="#__RefHeading___Toc4064_3967327191" text:style-name="Index_20_Link" text:visited-style-name="Index_20_Link">3. Energiakriis<text:tab/>24</text:a></text:p>
          <text:p text:style-name="P3"><text:a xlink:type="simple" xlink:href="#__RefHeading___Toc4066_3967327191" text:style-name="Index_20_Link" text:visited-style-name="Index_20_Link">3.1 Taastuvenergia kui peamine meede fossiilkütustest loobumiseks<text:tab/>24</text:a></text:p>
          <text:p text:style-name="P3"><text:a xlink:type="simple" xlink:href="#__RefHeading___Toc4068_3967327191" text:style-name="Index_20_Link" text:visited-style-name="Index_20_Link">3.2 Energiahindade tõus: vähendada pigem tarbimist kui struktuurimuutusi<text:tab/>26</text:a></text:p>
          <text:p text:style-name="P2"><text:a xlink:type="simple" xlink:href="#__RefHeading___Toc4070_3967327191" text:style-name="Index_20_Link" text:visited-style-name="Index_20_Link">4. Kaubanduspoliitika ja majandusliku suveräänsuse tajumine<text:tab/>28</text:a></text:p>
          <text:p text:style-name="P3"><text:a xlink:type="simple" xlink:href="#__RefHeading___Toc4072_3967327191" text:style-name="Index_20_Link" text:visited-style-name="Index_20_Link">4.1 Koostöö kaubandusläbirääkimistel<text:tab/>28</text:a></text:p>
          <text:p text:style-name="P3"><text:a xlink:type="simple" xlink:href="#__RefHeading___Toc4074_3967327191" text:style-name="Index_20_Link" text:visited-style-name="Index_20_Link">4.2 Kaubandussuhete mitmekesistamine<text:tab/>30</text:a></text:p>
          <text:p text:style-name="P2"><text:a xlink:type="simple" xlink:href="#__RefHeading___Toc4076_3967327191" text:style-name="Index_20_Link" text:visited-style-name="Index_20_Link">5. Arusaamad ELi peamistest probleemidest<text:tab/>32</text:a></text:p>
          <text:p text:style-name="P3"><text:a xlink:type="simple" xlink:href="#__RefHeading___Toc4078_3967327191" text:style-name="Index_20_Link" text:visited-style-name="Index_20_Link">5.1 Eurooplaste arusaam ELi peamistest väljakutsetest<text:tab/>32</text:a></text:p>
          <text:p text:style-name="P3"><text:a xlink:type="simple" xlink:href="#__RefHeading___Toc4080_3967327191" text:style-name="Index_20_Link" text:visited-style-name="Index_20_Link">5.2 Prioriteedid, mida eurooplased ELilt ootavad<text:tab/>36</text:a></text:p>
          <text:p text:style-name="P2"><text:a xlink:type="simple" xlink:href="#__RefHeading___Toc4082_3967327191" text:style-name="Index_20_Link" text:visited-style-name="Index_20_Link">6. ELi julgeolek ja kaitse<text:tab/>39</text:a></text:p>
          <text:p text:style-name="P3"><text:a xlink:type="simple" xlink:href="#__RefHeading___Toc4084_3967327191" text:style-name="Index_20_Link" text:visited-style-name="Index_20_Link">6.1 Tajutav oht riiklikule julgeolekule ja toetus ELi kaitseautonoomiale<text:tab/>39</text:a></text:p>
          <text:p text:style-name="P3"><text:a xlink:type="simple" xlink:href="#__RefHeading___Toc4086_3967327191" text:style-name="Index_20_Link" text:visited-style-name="Index_20_Link">6.2 Usaldus ELi vastu julgeoleku ja kaitse tugevdamisel<text:tab/>42</text:a></text:p>
          <text:p text:style-name="P2"><text:a xlink:type="simple" xlink:href="#__RefHeading___Toc4088_3967327191" text:style-name="Index_20_Link" text:visited-style-name="Index_20_Link">7. Tehniline kirjeldus<text:tab/>45</text:a></text:p>
          <text:p text:style-name="P2"><text:a xlink:type="simple" xlink:href="#__RefHeading___Toc4090_3967327191" text:style-name="Index_20_Link" text:visited-style-name="Index_20_Link">8. Qu estionnaire<text:tab/>47</text:a></text:p>
        </text:index-body>
      </text:table-of-content>
      <text:p text:style-name="P29"/>
      <text:p text:style-name="P29"/>
      <text:section text:style-name="Sect2" text:name="Section1">
        <text:h text:style-name="P8" text:outline-level="1"><text:bookmark-start text:name="__RefHeading___Toc4046_3967327191"/>Sissejuhatus<text:bookmark-end text:name="__RefHeading___Toc4046_3967327191"/></text:h>
        <text:p text:style-name="P29">Euroopa Liit liigub ajal, mil valitseb märkimisväärne poliitiline, majanduslik ja ühiskondlik ebakindlus. Julgeoleku- ja kaitseküsimused, strateegiline autonoomia, energiasurve, konkurentsivõime, demokraatlik vastupanuvõime ja desinformatsioon on kõik muutunud ELi tulevikku käsitlevas avalikus arutelus keskseks. Seda konteksti kajastavad hiljutised Eurobaromeetri tõendid: 68 % eurooplastest nõustub, et nende riigi julgeolek on praeguses rahvusvahelises kontekstis ohus, mida tajuvad kõik liikmesriigid.<text:note text:id="ftn1" text:note-class="footnote"><text:note-citation>1</text:note-citation><text:note-body><text:p text:style-name="Footnote"><text:span text:style-name="T66">Eurobaromeetri kiiruuring nr 574, „The European Union in Defence and Space“, Euroopa Komisjon, kaitsetööstuse ja kosmose peadirektoraat, jaanuar 2026, </text:span><text:a xlink:type="simple" xlink:href="https://europa.eu/eurobarometer/surveys/detail/3652" text:style-name="Internet_20_link" text:visited-style-name="Visited_20_Internet_20_Link"><text:span text:style-name="T66">„The European Union in Defence and Space – Eurobarometer survey“ (Euroopa Liit kaitse- ja kosmosevaldkonnas – Eurobaromeetri uuring).</text:span></text:a><text:span text:style-name="T66"> </text:span></text:p></text:note-body></text:note> Sellega seoses annavad kodanike arusaamad olulist teavet selle kohta, kuidas ELi rolli, tugevaid külgi ja nõrku kohti liikmesriikides mõistetakse. Eelmises, 2025. aasta septembris avaldatud Eurobaromeetri kiiruuringus uuriti juba kodanike seisukohti Euroopa Liidu tuleviku kohta, sealhulgas nende optimismi taset, nende hinnangut ELi peamistele tugevatele külgedele ja probleemidele ning nende ootusi peamiste poliitiliste prioriteetide suhtes. Selle tulemused rõhutasid nende teemade jätkuvat tähtsust ja kinnitasid vajadust jälgida avaliku arvamuse arengut kiiresti muutuvas keskkonnas. </text:p>
        <text:p text:style-name="P29">Seepärast käivitab Euroopa Komisjon uue Eurobaromeetri kiiruuringu, et ajakohastada ja süvendada olemasolevaid tõendeid kodanike seisukohtade kohta Euroopa Liidu ees 2026. aastal seisvate probleemide ja prioriteetide kohta. Uuringuga mõõdetakse, kuidas ELi 27 liikmesriigi elanikud tajuvad liidu ees seisvaid peamisi probleeme, millistele valdkondadele tuleks nende arvates esmajärjekorras tähelepanu pöörata ning kuidas nad näevad ELi laiemat suunda vastusena praegusele ja tekkivale survele. Samuti säilitatakse selles piiratud arv eelmise laine suundumuste näitajaid, mis võimaldavad hinnata aja jooksul toimunud muutusi valitud põhiteemadel, nagu optimism ELi tuleviku suhtes, tajutavad tugevad küljed ja probleemid, poliitilised prioriteedid, demokraatia, majanduslik usaldus ja julgeolek. Samal ajal käsitletakse küsimustikus küsimusi, mis on praeguse tegevuskava seisukohast eriti olulised, sealhulgas kaitse, strateegiline autonoomia, ELi positsioon maailmas, energiakriis, innovatsioon, lihtsustamine ja desinformatsioon. Tulemused annavad õigeaegseid ja võrreldavaid tõendeid, et toetada komisjoni strateegilist analüüsi- ja kommunikatsioonitegevust enne 2026. aasta septembris toimuvat kõnet olukorrast Euroopa Liidus. </text:p>
        <text:p text:style-name="P29">Euroopa Komisjoni kommunikatsiooni peadirektoraadi (kommunikatsiooni peadirektoraadi avaliku arvamuse ja kodanike kaasamise üksus) nimel intervjueeris demoskoopia 15-aastast ja vanemat elanikkonda kõigis 27 Euroopa Liidu liikmesriigis. </text:p>
        <text:p text:style-name="P29">Ajavahemikus 19.–24. juuni 2026 viidi CAWI (Computer Assisted Web Interviewing) abil läbi 25 904 intervjuud, millest ligikaudu 1000 viidi läbi suuremates riikides ja 500 väiksemates riikides (LU, CY, MT). </text:p>
        <text:p text:style-name="P29"/>
        <text:p text:style-name="P7">Märkused</text:p>
        <text:p text:style-name="P59"><text:span text:style-name="T12">▪ </text:span>Uuringuandmed on kaalutud </text:p>
        <text:p text:style-name="P59">▪ Uuringutulemuste suhtes kohaldatakse valimi moodustamisel lubatud hälbeid, mis tähendab, et kõik ilmsed erinevused riikide või rühmade vahel ei pruugi olla statistiliselt olulised. </text:p>
        <text:p text:style-name="P59">▪ Kui vastajad said valida rohkem kui ühe vastuse, võib vastuste protsent kokku ületada 100 %. </text:p>
        <text:p text:style-name="P59">▪ Käesolevas aruandes viidatakse riikidele nende ametliku lühendiga, nagu on näidatud allpool.</text:p>
        <text:p text:style-name="P29"><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1">BE</text:p></table:table-cell><table:table-cell table:style-name="Tableau2.A1" office:value-type="string"><text:p text:style-name="P61">Belgia</text:p></table:table-cell><table:table-cell table:style-name="Tableau2.A1" office:value-type="string"><text:p text:style-name="P61">FR</text:p></table:table-cell><table:table-cell table:style-name="Tableau2.A1" office:value-type="string"><text:p text:style-name="P61">Prantsusmaa</text:p></table:table-cell><table:table-cell table:style-name="Tableau2.A1" office:value-type="string"><text:p text:style-name="P61">NL</text:p></table:table-cell><table:table-cell table:style-name="Tableau2.A1" office:value-type="string"><text:p text:style-name="P61">Madalmaad</text:p></table:table-cell></table:table-row><table:table-row table:style-name="Tableau2.1"><table:table-cell table:style-name="Tableau2.A1" office:value-type="string"><text:p text:style-name="P61">BG</text:p></table:table-cell><table:table-cell table:style-name="Tableau2.A1" office:value-type="string"><text:p text:style-name="P61">Bulgaaria</text:p></table:table-cell><table:table-cell table:style-name="Tableau2.A1" office:value-type="string"><text:p text:style-name="P61">HR</text:p></table:table-cell><table:table-cell table:style-name="Tableau2.A1" office:value-type="string"><text:p text:style-name="P61">Horvaatia</text:p></table:table-cell><table:table-cell table:style-name="Tableau2.A1" office:value-type="string"><text:p text:style-name="P61">AT</text:p></table:table-cell><table:table-cell table:style-name="Tableau2.A1" office:value-type="string"><text:p text:style-name="P61">Austria</text:p></table:table-cell></table:table-row><table:table-row table:style-name="Tableau2.1"><table:table-cell table:style-name="Tableau2.A1" office:value-type="string"><text:p text:style-name="P61">CZ</text:p></table:table-cell><table:table-cell table:style-name="Tableau2.A1" office:value-type="string"><text:p text:style-name="P61">Tšehhi</text:p></table:table-cell><table:table-cell table:style-name="Tableau2.A1" office:value-type="string"><text:p text:style-name="P61">IT</text:p></table:table-cell><table:table-cell table:style-name="Tableau2.A1" office:value-type="string"><text:p text:style-name="P61">Itaalia</text:p></table:table-cell><table:table-cell table:style-name="Tableau2.A1" office:value-type="string"><text:p text:style-name="P61">PL</text:p></table:table-cell><table:table-cell table:style-name="Tableau2.A1" office:value-type="string"><text:p text:style-name="P61">Poola</text:p></table:table-cell></table:table-row><table:table-row table:style-name="Tableau2.1"><table:table-cell table:style-name="Tableau2.A1" office:value-type="string"><text:p text:style-name="P61">DK</text:p></table:table-cell><table:table-cell table:style-name="Tableau2.A1" office:value-type="string"><text:p text:style-name="P61">Taani</text:p></table:table-cell><table:table-cell table:style-name="Tableau2.A1" office:value-type="string"><text:p text:style-name="P61">CY</text:p></table:table-cell><table:table-cell table:style-name="Tableau2.A1" office:value-type="string"><text:p text:style-name="P61">Küprose Vabariik*</text:p></table:table-cell><table:table-cell table:style-name="Tableau2.A1" office:value-type="string"><text:p text:style-name="P61">PT</text:p></table:table-cell><table:table-cell table:style-name="Tableau2.A1" office:value-type="string"><text:p text:style-name="P61">Portugal</text:p></table:table-cell></table:table-row><table:table-row table:style-name="Tableau2.1"><table:table-cell table:style-name="Tableau2.A1" office:value-type="string"><text:p text:style-name="P61">DE</text:p></table:table-cell><table:table-cell table:style-name="Tableau2.A1" office:value-type="string"><text:p text:style-name="P61">Saksamaa</text:p></table:table-cell><table:table-cell table:style-name="Tableau2.A1" office:value-type="string"><text:p text:style-name="P61">LV</text:p></table:table-cell><table:table-cell table:style-name="Tableau2.A1" office:value-type="string"><text:p text:style-name="P61">Läti</text:p></table:table-cell><table:table-cell table:style-name="Tableau2.A1" office:value-type="string"><text:p text:style-name="P61">RO</text:p></table:table-cell><table:table-cell table:style-name="Tableau2.A1" office:value-type="string"><text:p text:style-name="P61">Rumeenia</text:p></table:table-cell></table:table-row><table:table-row table:style-name="Tableau2.1"><table:table-cell table:style-name="Tableau2.A1" office:value-type="string"><text:p text:style-name="P61">EE</text:p></table:table-cell><table:table-cell table:style-name="Tableau2.A1" office:value-type="string"><text:p text:style-name="P61">Eesti</text:p></table:table-cell><table:table-cell table:style-name="Tableau2.A1" office:value-type="string"><text:p text:style-name="P61">LT</text:p></table:table-cell><table:table-cell table:style-name="Tableau2.A1" office:value-type="string"><text:p text:style-name="P61">Leedu</text:p></table:table-cell><table:table-cell table:style-name="Tableau2.A1" office:value-type="string"><text:p text:style-name="P61">Sl</text:p></table:table-cell><table:table-cell table:style-name="Tableau2.A1" office:value-type="string"><text:p text:style-name="P61">Sloveenia</text:p></table:table-cell></table:table-row><table:table-row table:style-name="Tableau2.1"><table:table-cell table:style-name="Tableau2.A1" office:value-type="string"><text:p text:style-name="P61">IE</text:p></table:table-cell><table:table-cell table:style-name="Tableau2.A1" office:value-type="string"><text:p text:style-name="P61">Iirimaa</text:p></table:table-cell><table:table-cell table:style-name="Tableau2.A1" office:value-type="string"><text:p text:style-name="P61">LU</text:p></table:table-cell><table:table-cell table:style-name="Tableau2.A1" office:value-type="string"><text:p text:style-name="P61">Luksemburg</text:p></table:table-cell><table:table-cell table:style-name="Tableau2.A1" office:value-type="string"><text:p text:style-name="P61">SK</text:p></table:table-cell><table:table-cell table:style-name="Tableau2.A1" office:value-type="string"><text:p text:style-name="P61">Slovakkia</text:p></table:table-cell></table:table-row><table:table-row table:style-name="Tableau2.1"><table:table-cell table:style-name="Tableau2.A1" office:value-type="string"><text:p text:style-name="P61">EL</text:p></table:table-cell><table:table-cell table:style-name="Tableau2.A1" office:value-type="string"><text:p text:style-name="P61">Kreeka</text:p></table:table-cell><table:table-cell table:style-name="Tableau2.A1" office:value-type="string"><text:p text:style-name="P61">HU</text:p></table:table-cell><table:table-cell table:style-name="Tableau2.A1" office:value-type="string"><text:p text:style-name="P61">Ungari</text:p></table:table-cell><table:table-cell table:style-name="Tableau2.A1" office:value-type="string"><text:p text:style-name="P61">Fl</text:p></table:table-cell><table:table-cell table:style-name="Tableau2.A1" office:value-type="string"><text:p text:style-name="P61">Soome</text:p></table:table-cell></table:table-row><table:table-row table:style-name="Tableau2.1"><table:table-cell table:style-name="Tableau2.A1" office:value-type="string"><text:p text:style-name="P61">ES</text:p></table:table-cell><table:table-cell table:style-name="Tableau2.A1" office:value-type="string"><text:p text:style-name="P61">Hispaania</text:p></table:table-cell><table:table-cell table:style-name="Tableau2.A1" office:value-type="string"><text:p text:style-name="P61">MT</text:p></table:table-cell><table:table-cell table:style-name="Tableau2.A1" office:value-type="string"><text:p text:style-name="P61">Malta</text:p></table:table-cell><table:table-cell table:style-name="Tableau2.A1" office:value-type="string"><text:p text:style-name="P61">SE</text:p></table:table-cell><table:table-cell table:style-name="Tableau2.A1" office:value-type="string"><text:p text:style-name="P61">Rootsi</text:p></table:table-cell></table:table-row><table:table-row table:style-name="Tableau2.1"><table:table-cell table:style-name="Tableau2.A1" table:number-columns-spanned="6" office:value-type="string"><text:p text:style-name="P61">*Küpros tervikuna on üks ELi 27 liikmesriigist. Praktilistel põhjustel viidi vestlused läbi ainult Küprose Vabariigi valitsuse kontrolli all olevas riigi osas. </text:p></table:table-cell><table:covered-table-cell/><table:covered-table-cell/><table:covered-table-cell/><table:covered-table-cell/><table:covered-table-cell/></table:table-row></table:table><text:p text:style-name="P13"/></draw:text-box></draw:frame></text:p>
        <text:p text:style-name="P29"/>
        <text:h text:style-name="P8" text:outline-level="1"><text:bookmark-start text:name="__RefHeading___Toc4048_3967327191"/>Peamised järeldused <text:bookmark-end text:name="__RefHeading___Toc4048_3967327191"/></text:h>
        <text:p text:style-name="P53">Kokkupuude ja riskid, millega lapsed sotsiaalmeedias kokku puutuvad </text:p>
        <text:p text:style-name="P60">• 58% eurooplastest puutus viimase seitsme päeva jooksul kokku sisuga, mille usaldusväärsuses nad ei olnud kindlad, ja 57% puutus kokku sisuga, mida nad pidasid valeks või eksitavaks. 42% usub, et nad on kokku puutunud sisuga, mis võib olla osa välismaisest katsest mõjutada nende arvamust, kusjuures Eestis on see osakaal 55% ja Lätis 54%, samas kui Madalmaades ja Belgias on see 35%. </text:p>
        <text:p text:style-name="P60">• Kahtlase sisuga kokku puutudes on eurooplased peaaegu võrdselt jagunenud selle võrdlemisel teiste allikatega (33%) ja lihtsalt ignoreerimisel (32%). Ainult 15% teatab sellest platvormile, 15% arutab seda sõprade või perega ning 5% jagab seda veebis. </text:p>
        <text:p text:style-name="P60">• Eurooplased eelistavad väärinfole kindlamaid ja eeskirjadel põhinevaid lahendusi: kaks kõige sagedamini valitud meedet on rangemad karistused ebaseadusliku sisu vastu (44 %) ja rangemad platvormieeskirjad (40 %), mis eelnevad haridusele ja meediapädevusele (29 %). </text:p>
        <text:p text:style-name="P60">• Seitse eurooplast kümnest on mures ohtude pärast, millega lapsed internetis kokku puutuvad, alates küberkiusamisest või ahistamisest (71 %) kuni peibutamise või seksuaalse ärakasutamiseni (70 %). Enamik on mures iga riski pärast igas liikmesriigis. </text:p>
        <text:p text:style-name="P60">• 63% eurooplastest soovib siduvaid ELi tasandi eeskirju, millega piiratakse laste juurdepääsu sotsiaalmeediale vanuse järgi: 36 % pooldab täielikku keeldu teatavast vanusest noorematele isikutele ja 27 % pooldab juurdepääsu edasilükkamist. Toetus ületab 50 % igas liikmesriigis. </text:p>
        <text:p text:style-name="P53">Arusaamad demokraatiast ja õigusriigist </text:p>
        <text:p text:style-name="P60">• Sõnavabadust (34%), vabu ja õiglasi valimisi (32%) ning õigusriigi põhimõtte ja põhiõiguste austamist (31%) peetakse ELi demokraatia kõige olulisemateks sammasteks. </text:p>
        <text:p text:style-name="P60">• 51 % eurooplastest on rahul õigusriigi põhimõtte järgimisega oma riigis, samas kui ELi tasandil on see näitaja 47 % (võrreldes 47 %ga, kes ei ole rahul). Riiklik rahulolu ulatub 91 %-st Luksemburgis 29 %-ni Bulgaarias. </text:p>
        <text:p text:style-name="P60">• Ükski kodanike tegevus peale valimiste ei ole enamuse arvates tulemuslik: kodanike otsene osalemine (nt Euroopa kodanikualgatus) on nimekirjas esikohal (46 %), samas kui ühenduse või valitsusvälise organisatsiooni liikmeks olemist peetakse kõige vähem tõhusaks meetmeks (35 %). </text:p>
        <text:p text:style-name="P53">Energiakriis </text:p>
        <text:p text:style-name="P60">• Taastuvenergia võimsuse suurendamine on peamine meede, mida eurooplased seostavad ELi loobumisega fossiilkütustest, mida nimetatakse kõigepealt 35 % ja kokku 56 % võrra, mis on palju rohkem kui energiatõhususe meetmed (40 %) ja tuumalahendused (32 %). </text:p>
        <text:p text:style-name="P60">• Energiahindade tõusuga silmitsi seistes kohandavad eurooplased peamiselt oma käitumist, mitte ei investeeri struktuursetesse lahendustesse: 31% vähendas oma üldist elektritarbimist ja 27% jälgis oma energiatarbimist tähelepanelikumalt, võrreldes vaid 16%-ga, kes investeeris tõhusatesse seadmetesse ja 14%-ga, kes paigaldas taastuvenergialahendusi. 11% ei võtnud üldse midagi ette. </text:p>
        <text:p text:style-name="P53">Kaubandus: mitmekesistamine ja ELi tasandi koostöö </text:p>
        <text:p text:style-name="P60">• 65% eurooplastest nõustub, et EL peaks tugevdama oma majanduslikku sõltumatust, mitmekesistades oma kaubandussuhteid, ning 62% arvab, et liikmesriigid saavutavad paremaid tulemusi, pidades ELi tasandil ühiseid läbirääkimisi. Enamik toetab mõlemat väidet igas liikmesriigis. </text:p>
        <text:p text:style-name="P60">• Toetuse tugevaim tõukejõud on usaldus ELi vastu: ELi tasandi kaubanduskoostöö kokkulepe on 72% nende seas, kes usaldavad ELi, võrreldes 49%ga nende seas, kes seda ei tee. </text:p>
        <text:p text:style-name="P53"><text:soft-page-break/>Arusaam ELi peamistest probleemidest ja prioriteetidest </text:p>
        <text:p text:style-name="P60">• Enne sõda Ukrainas (33%) ja ebaseaduslikku rännet (32%) on elukallidus (39%) endiselt eurooplaste peamine mure. Alates 2025. aasta septembrist on mure elukalliduse pärast suurenenud (+10 protsendipunkti), samas kui mure Ukraina sõja pärast on vähenenud (-14 protsendipunkti). </text:p>
        <text:p text:style-name="P60">• Küsimusele, mida EL peaks esmatähtsaks pidama, vastasid eurooplased, et ebaseaduslik ränne (25%) ning julgeolek ja kaitse (24%) on vahetult enne kliimamuutusi (21%) ja sõda Ukrainas (20%) palju tihedamalt rühmitatud kui ELi peamiste probleemide puhul. </text:p>
        <text:p text:style-name="P53">ELi julgeolek ja kaitse </text:p>
        <text:p text:style-name="P60">52 % eurooplastest nõustub, et nende riigi julgeolek on ohus, mis on alates 2026. aasta jaanuarist vähenenud 16 punkti võrra. Vaatamata sellele langusele nõustub 68 % vastanutest, et EL peaks tugevdama oma suutlikkust end iseseisvalt kaitsta, mis on enamikes liikmesriikides. </text:p>
        <text:p text:style-name="P60">• 56 % eurooplastest usub, et EL tugevdab julgeolekut ja kaitset ning kaitseb paremini oma kodanikke. See näitaja on alates 2026. aasta jaanuarist suurenenud 4 protsendipunkti võrra, mis on väiksem enamus kui toetus ELi autonoomse kaitse põhimõttele. </text:p>
        <text:p text:style-name="P30"/>
      </text:section>
      <text:p text:style-name="P29"/>
      <text:h text:style-name="P17" text:outline-level="1"><text:bookmark-start text:name="__RefHeading___Toc4050_3967327191"/>1. Kokkupuude ja riskid, millega lapsed sotsiaalmeedias kokku puutuvad <text:bookmark-end text:name="__RefHeading___Toc4050_3967327191"/></text:h>
      <text:h text:style-name="P19" text:outline-level="2"><text:bookmark-start text:name="__RefHeading___Toc4052_3967327191"/>1.1 Internetis vale ja eksitava teabega kokkupuutumine ja sellele reageerimine <text:bookmark-end text:name="__RefHeading___Toc4052_3967327191"/></text:h>
      <text:section text:style-name="Sect2" text:name="Section2">
        <text:p text:style-name="P55">Praktikas kogeb enamik eurooplasi igal nädalal kahtlase usaldusväärsusega sisu. </text:p>
        <text:p text:style-name="P24"/>
        <text:p text:style-name="P24">Praktikas on kokkupuude kahtlase usaldusväärsusega veebisisuga laialt levinud. Küsimus puudutas ainult viimast seitset päeva, lühikest ajavahemikku, kuid siiski oli rohkem kui üks eurooplane kahest (58%) puutunud kokku sisuga, mille suhtes nad ei olnud kindlad, et see on usaldusväärne, sealhulgas iga viies eurooplane (22%) iga päev või peaaegu iga päev. Sarnane osakaal (57%) oli kokku puutunud sisuga, mida nad pidasid valeks või eksitavaks, jällegi umbes iga viies (21%) iga päev või peaaegu iga päev. Tajutav kokkupuude välissekkumisega on mõnevõrra vähem levinud, kuid kaugeltki mitte marginaalne: 42% oli kokku puutunud sisuga, mis nende arvates võis olla osa välisriigi või organisatsiooni katsest mõjutada nende arvamust. Kuigi see jääb alla 50 %, on see siiski väga suur osa. </text:p>
        <text:p text:style-name="P55"><draw:g text:anchor-type="paragraph" draw:z-index="2" draw:name="Objet de groupe 1" draw:style-name="gr2"><draw:frame draw:style-name="gr147" draw:text-style-name="P90" svg:width="0.389cm" svg:height="0.482cm" svg:x="16.249cm" svg:y="6.712cm"><draw:text-box><text:p/></draw:text-box></draw:frame><draw:path draw:style-name="gr275" draw:text-style-name="P133" svg:width="3.154cm" svg:height="4.351cm" svg:x="0.482cm" svg:y="1.825cm" svg:viewBox="0 0 3155 4352" svg:d="M3155 0h-3155v671h3155zM3013 1834h-3013v685h3013zM2147 3681h-2147v671h2147z"><text:p/></draw:path><draw:path draw:style-name="gr276" draw:text-style-name="P134" svg:width="6.191cm" svg:height="4.351cm" svg:x="2.628cm" svg:y="1.825cm" svg:viewBox="0 0 6192 4352" svg:d="M6192 0h-5184v671h5184zM6049 1834h-5183v685h5183zM3890 3681h-3890v671h3890z"><text:p/></draw:path><draw:path draw:style-name="gr277" draw:text-style-name="P135" svg:width="5.609cm" svg:height="4.351cm" svg:x="6.518cm" svg:y="1.825cm" svg:viewBox="0 0 5610 4352" svg:d="M5610 0h-3309v671h3309zM5610 1834h-3452v685h3452zM3735 3681h-3735v671h3735z"><text:p/></draw:path><draw:path draw:style-name="gr278" draw:text-style-name="P136" svg:width="3.308cm" svg:height="4.351cm" svg:x="10.255cm" svg:y="1.825cm" svg:viewBox="0 0 3309 4352" svg:d="M3309 0h-1435v671h1435zM3309 1834h-1435v685h1435zM2728 3681h-2728v671h2728z"><text:p/></draw:path><draw:path draw:style-name="gr279" draw:text-style-name="P137" svg:width="1.874cm" svg:height="4.351cm" svg:x="12.982cm" svg:y="1.825cm" svg:viewBox="0 0 1875 4352" svg:d="M1875 0h-1293v671h1293zM1875 1834h-1293v685h1293zM1875 3681h-1875v671h1875z"><text:p/></draw:path><draw:frame draw:style-name="gr74" draw:text-style-name="P116" svg:width="0.267cm" svg:height="0.302cm" svg:x="1.935cm" svg:y="2.062cm"><draw:text-box><text:p text:style-name="P92"><text:span text:style-name="T91">22</text:span></text:p></draw:text-box></draw:frame><draw:frame draw:style-name="gr74" draw:text-style-name="P116" svg:width="0.267cm" svg:height="0.302cm" svg:x="1.863cm" svg:y="3.911cm"><draw:text-box><text:p text:style-name="P92"><text:span text:style-name="T91">21</text:span></text:p></draw:text-box></draw:frame><draw:frame draw:style-name="gr72" draw:text-style-name="P116" svg:width="0.269cm" svg:height="0.302cm" svg:x="1.431cm" svg:y="5.747cm"><draw:text-box><text:p text:style-name="P92"><text:span text:style-name="T91">15</text:span></text:p></draw:text-box></draw:frame><draw:frame draw:style-name="gr74" draw:text-style-name="P116" svg:width="0.267cm" svg:height="0.302cm" svg:x="6.107cm" svg:y="2.062cm"><draw:text-box><text:p text:style-name="P92"><text:span text:style-name="T91">36</text:span></text:p></draw:text-box></draw:frame><draw:frame draw:style-name="gr72" draw:text-style-name="P116" svg:width="0.269cm" svg:height="0.302cm" svg:x="5.962cm" svg:y="3.911cm"><draw:text-box><text:p text:style-name="P92"><text:span text:style-name="T91">36</text:span></text:p></draw:text-box></draw:frame><draw:frame draw:style-name="gr72" draw:text-style-name="P116" svg:width="0.269cm" svg:height="0.302cm" svg:x="4.452cm" svg:y="5.747cm"><draw:text-box><text:p text:style-name="P92"><text:span text:style-name="T91">27</text:span></text:p></draw:text-box></draw:frame><draw:frame draw:style-name="gr74" draw:text-style-name="P116" svg:width="0.267cm" svg:height="0.302cm" svg:x="10.353cm" svg:y="2.062cm"><draw:text-box><text:p text:style-name="P92"><text:span text:style-name="T91">23</text:span></text:p></draw:text-box></draw:frame><draw:frame draw:style-name="gr72" draw:text-style-name="P116" svg:width="0.269cm" svg:height="0.302cm" svg:x="10.278cm" svg:y="3.911cm"><draw:text-box><text:p text:style-name="P92"><text:span text:style-name="T91">24</text:span></text:p></draw:text-box></draw:frame><draw:frame draw:style-name="gr74" draw:text-style-name="P116" svg:width="0.267cm" svg:height="0.302cm" svg:x="8.266cm" svg:y="5.747cm"><draw:text-box><text:p text:style-name="P92"><text:span text:style-name="T91">26</text:span></text:p></draw:text-box></draw:frame><draw:frame draw:style-name="gr74" draw:text-style-name="P116" svg:width="0.267cm" svg:height="0.302cm" svg:x="12.725cm" svg:y="2.062cm"><draw:text-box><text:p text:style-name="P92"><text:span text:style-name="T91">10</text:span></text:p></draw:text-box></draw:frame><draw:frame draw:style-name="gr74" draw:text-style-name="P116" svg:width="0.267cm" svg:height="0.302cm" svg:x="12.725cm" svg:y="3.911cm"><draw:text-box><text:p text:style-name="P92"><text:span text:style-name="T91">10</text:span></text:p></draw:text-box></draw:frame><draw:frame draw:style-name="gr73" draw:text-style-name="P116" svg:width="0.246cm" svg:height="0.302cm" svg:x="11.503cm" svg:y="5.747cm"><draw:text-box><text:p text:style-name="P92"><text:span text:style-name="T91">1</text:span></text:p></draw:text-box></draw:frame><draw:frame draw:style-name="gr280" draw:text-style-name="P116" svg:width="0.246cm" svg:height="0.479cm" svg:x="14.152cm" svg:y="2.062cm"><draw:text-box><text:p/></draw:text-box></draw:frame><draw:frame draw:style-name="gr280" draw:text-style-name="P116" svg:width="0.246cm" svg:height="0.479cm" svg:x="14.14cm" svg:y="3.911cm"><draw:text-box><text:p/></draw:text-box></draw:frame><draw:polygon draw:style-name="gr275" draw:text-style-name="P133" svg:width="0.142cm" svg:height="0.129cm" svg:x="2.99cm" svg:y="0.805cm" svg:viewBox="0 0 143 130" draw:points="0,130 143,130 143,0 0,0"><text:p/></draw:polygon><draw:frame draw:style-name="gr74" draw:text-style-name="P116" svg:width="0.267cm" svg:height="0.302cm" svg:x="13.79cm" svg:y="5.761cm"><draw:text-box><text:p text:style-name="P92"><text:span text:style-name="T91">13</text:span></text:p></draw:text-box></draw:frame><draw:polygon draw:style-name="gr276" draw:text-style-name="P134" svg:width="0.142cm" svg:height="0.129cm" svg:x="6.13cm" svg:y="0.805cm" svg:viewBox="0 0 143 130" draw:points="0,130 143,130 143,0 0,0"><text:p/></draw:polygon><draw:path draw:style-name="gr281" draw:text-style-name="P149"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5" svg:width="0.143cm" svg:height="0.129cm" svg:x="8.844cm" svg:y="0.805cm" svg:viewBox="0 0 144 130" draw:points="0,130 144,130 144,0 0,0"><text:p/></draw:polygon><draw:frame draw:style-name="gr282" draw:text-style-name="P116" svg:width="3.063cm" svg:height="0.302cm" svg:x="3.188cm" svg:y="0.757cm"><draw:text-box><text:p text:style-name="P92"><text:span text:style-name="T95">Iga päev või peaaegu iga päev </text:span></text:p></draw:text-box></draw:frame><draw:polygon draw:style-name="gr278" draw:text-style-name="P136" svg:width="0.129cm" svg:height="0.129cm" svg:x="10.46cm" svg:y="0.805cm" svg:viewBox="0 0 130 130" draw:points="0,130 130,130 130,0 0,0"><text:p/></draw:polygon><draw:frame draw:style-name="gr283" draw:text-style-name="P116" svg:width="1.114cm" svg:height="0.302cm" svg:x="9.044cm" svg:y="0.757cm"><draw:text-box><text:p text:style-name="P92"><text:span text:style-name="T114">Harvemini</text:span></text:p></draw:text-box></draw:frame><draw:polygon draw:style-name="gr279" draw:text-style-name="P137" svg:width="0.13cm" svg:height="0.129cm" svg:x="11.661cm" svg:y="0.805cm" svg:viewBox="0 0 131 130" draw:points="0,130 131,130 131,0 0,0"><text:p/></draw:polygon><draw:frame draw:style-name="gr284" draw:text-style-name="P116" svg:width="1.281cm" svg:height="0.302cm" svg:x="10.658cm" svg:y="0.757cm"><draw:text-box><text:p text:style-name="P92"><text:span text:style-name="T96">Mitte kunagi</text:span></text:p></draw:text-box></draw:frame><draw:frame draw:style-name="gr84" draw:text-style-name="P116" svg:width="1.318cm" svg:height="0.302cm" svg:x="11.855cm" svg:y="0.757cm"><draw:text-box><text:p text:style-name="P92"><text:span text:style-name="T97">Ei oska öelda</text:span></text:p></draw:text-box></draw:frame><draw:frame draw:style-name="gr285" draw:text-style-name="P129" svg:width="10.224cm" svg:height="0.336cm" svg:x="0.399cm" svg:y="0.284cm"><draw:text-box><text:p text:style-name="P92"><text:span text:style-name="T106">Q13 </text:span><text:span text:style-name="T107">Viimase seitsme päeva jooksul, kui tihti olete kohanud teavet online, et sa ...</text:span></text:p></draw:text-box></draw:frame><draw:frame draw:style-name="gr143" draw:text-style-name="P122" svg:width="0.743cm" svg:height="0.479cm" svg:x="0.002cm" svg:y="0.506cm"><draw:text-box><text:p/></draw:text-box></draw:frame><draw:frame draw:style-name="gr286" draw:text-style-name="P116" svg:width="4.165cm" svg:height="0.302cm" svg:x="0.528cm" svg:y="1.494cm"><draw:text-box><text:p text:style-name="P92"><text:span text:style-name="T92">Ei olnud kindel, kas see on usaldusväärne</text:span></text:p></draw:text-box></draw:frame><draw:frame draw:style-name="gr287" draw:text-style-name="P116" svg:width="3.41cm" svg:height="0.302cm" svg:x="0.529cm" svg:y="3.357cm"><draw:text-box><text:p text:style-name="P92"><text:span text:style-name="T92">Arvatakse olevat vale või eksitav</text:span></text:p></draw:text-box></draw:frame><draw:frame draw:style-name="gr288" draw:text-style-name="P116" svg:width="10.951cm" svg:height="0.503cm" svg:x="0.531cm" svg:y="5.191cm"><draw:text-box><text:p text:style-name="P92"><text:span text:style-name="T92">Arvatakse, et see võis olla osa välisriigi või organisatsiooni katsest mõjutada teie arvamust.</text:span></text:p></draw:text-box></draw:frame><draw:frame draw:style-name="gr289" draw:text-style-name="P151" svg:width="2.521cm" svg:height="0.287cm" svg:x="6.273cm" svg:y="0.804cm"><draw:text-box><text:p><text:span text:style-name="T126">Mitu korda nädalas</text:span></text:p></draw:text-box></draw:frame></draw:g>Kahtlus teabe suhtes on üldine, kuid tajutav välissekkumine on kõige suurem idapoolsel küljel </text:p>
        <text:p text:style-name="P24">Kokkupuute sagedus on ELis erinev, kuid riigid, kus kokkupuude on kõige sagedasem, kalduvad seda tegema kõigi kolme kirje puhul korraga. Regulaarne kokkupuude kahtlase usaldusväärsusega on vähemalt kord nädalas kõige suurem Balti riikides, Horvaatias, Kreekas ja Rumeenias, kus see jääb vahemikku 65–72%, ning kõige väiksem Prantsusmaal (50%), Saksamaal (52%), Madalmaades (53%) ja Belgias (54%). Järjestus on peaaegu identne sisu puhul, mida vastajad pidasid valeks või eksitavaks. </text:p>
        <text:p text:style-name="P24">Tajutav kokkupuude välissekkumisega on erinev. Siin tuleb ilmsiks selge geograafiline muster, sest kõige sagedasemast kokkupuutest on teatanud riigid, mis asuvad ELi idatiival, mis on Venemaale kõige lähemal. Vähemalt kord nädalas puutub 55% vastanutest Eestis, 54% Lätis, 52% Leedus, 50% Rumeenias ja 49% Poolas kokku sisuga, mis nende arvates võib olla osa välisriigi või organisatsiooni katsest mõjutada arvamust, samas kui EL 27 keskmine on 42%. Kõige väiksem on kokkupuude Madalmaades ja Belgias (mõlemas 35 %), Prantsusmaal (37 %) ja Saksamaal (38 %). Erinevus on veelgi suurem seoses vastupidise vastusega: ligikaudu iga neljas vastaja Saksamaal ja Madalmaades ütleb, et nad ei puutu sellise sisuga kunagi kokku, samas kui Balti riikides on see näitaja ligikaudu iga kaheksas. Mitu riiki, kus üldine kahtlus teabe suhtes on suur, nagu Horvaatia ja Kreeka, teatavad siiski palju väiksemast tajutavast <text:soft-page-break/>kokkupuutest välissekkumisega (45 % ja 44 %), mis viitab sellele, et laialdane skeptitsism veebisisu suhtes ei tähenda automaatselt tahtlikku välismaist manipuleerimist. </text:p>
        <text:p text:style-name="P24"/>
        <text:p text:style-name="P56">Sagedast kokkupuudet põhjustab eelkõige sotsiaalmeedia kasutamine ja seega vanus </text:p>
        <text:p text:style-name="P31">Selle kokkupuute jaotumine järgib üsna lihtsat loogikat: mida rohkem inimene kasutab teavitamiseks sotsiaalmeediat, seda tõenäolisemalt puutub ta kokku sisuga, mida ta peab ebausaldusväärseks. Sotsiaalmeedia kasutamine teabe saamiseks on ülekaalukalt kõige tugevam tegur. Igapäevased kasutajad teatavad iganädalasest kokkupuutest kahtlase usaldusväärsusega sisuga palju sagedamini kui mittekasutajad (63% vs. 34%) ning erinevus on veelgi suurem tajutava välissekkumise puhul (48% vs. 17%, kusjuures 41% mittekasutajatest ütleb, et nad ei puutu sellise sisuga kunagi kokku). Esineb ka vanuseline mõju, kuigi see on tõenäoliselt osaliselt seotud sotsiaalmeedia kasutamisega, kuna noored on nende platvormide kõige raskemad kasutajad. Kõige tõenäolisemalt teatasid sagedasest kokkupuutest 15–24-aastased vastajad: kahtlase usaldusväärsusega sisu puhul 71% ja arvatava välissekkumise puhul 53%, 55-aastaste ja vanemate puhul vastavalt 51% ja 32%. See on peegelpilt mustrist, mida nähakse murena laste ees seisvate riskide pärast, kus eakamad vastajad paistsid silma. Teised muutujad osutavad samas suunas. Vastajad, kes ei tegele kutsetegevusega (enamik neist pensionärid), kuuluvad kõige vähem ohustatud isikute hulka (51 % ja 32 %), samas kui sool, haridusel ja elukohal on vähe tähtsust. </text:p>
        <text:p text:style-name="P24"/>
        <text:p text:style-name="P55">Eurooplased on lõhestatud kahtlase sisu kontrollimise ja lihtsalt selle ignoreerimise vahel </text:p>
        <text:p text:style-name="P32">Kui eurooplased puutuvad kokku teabega, mis nende arvates võib olla vale või eksitav, jagunevad nad kahe väga erineva reaktsiooni vahel, millel on peaaegu võrdne kaal. Kolmas kontrollib teavet, võrreldes seda teiste allikatega (33%), samas kui peaaegu sama paljud lihtsalt ignoreerivad seda (32%). Kontrollimine on seega kõige tavalisem vastus, kuid ainult piiratud määral, võrreldes tegevuse lõpetamisega. Muud reaktsioonid on harvemad: 15% teatab sisust platvormile või veebisaidile ja sama osakaal (15%) arutab seda sõprade või perega. Väga vähesed vastajad ütlesid, et nad jagavad seda veebis (5 %), mis viitab sellele, et valeks peetava sisu aktiivne levik on endiselt piiratud.</text:p>
        <text:p text:style-name="P24"/>
        <text:p text:style-name="P25"><draw:g text:anchor-type="paragraph" draw:z-index="3" draw:name="Objet de groupe 2" draw:style-name="gr2"><draw:path draw:style-name="gr80" draw:text-style-name="P133" svg:width="7.721cm" svg:height="5.313cm" svg:x="7.5cm" svg:y="1.331cm" svg:viewBox="0 0 7722 5314" svg:d="M7722 0h-7722v801h7722zM7498 1129h-7498v800h7498zM3506 2257h-3506v800h3506zM3506 3385h-3506v801h3506zM1168 4501h-1168v813h1168z"><text:p/></draw:path><draw:frame draw:style-name="gr90" draw:text-style-name="P94" svg:width="0.267cm" svg:height="0.309cm" svg:x="15.339cm" svg:y="1.637cm"><draw:text-box><text:p text:style-name="P92"><text:span text:style-name="T98">33</text:span></text:p></draw:text-box></draw:frame><draw:frame draw:style-name="gr90" draw:text-style-name="P94" svg:width="0.267cm" svg:height="0.309cm" svg:x="15.106cm" svg:y="2.77cm"><draw:text-box><text:p text:style-name="P92"><text:span text:style-name="T98">32</text:span></text:p></draw:text-box></draw:frame><draw:frame draw:style-name="gr88" draw:text-style-name="P94" svg:width="0.269cm" svg:height="0.309cm" svg:x="11.122cm" svg:y="3.895cm"><draw:text-box><text:p text:style-name="P92"><text:span text:style-name="T98">15</text:span></text:p></draw:text-box></draw:frame><draw:frame draw:style-name="gr88" draw:text-style-name="P94" svg:width="0.269cm" svg:height="0.309cm" svg:x="11.122cm" svg:y="5.015cm"><draw:text-box><text:p text:style-name="P92"><text:span text:style-name="T98">15</text:span></text:p></draw:text-box></draw:frame><draw:frame draw:style-name="gr252" draw:text-style-name="P94" svg:width="0.249cm" svg:height="0.309cm" svg:x="8.779cm" svg:y="6.146cm"><draw:text-box><text:p text:style-name="P92"><text:span text:style-name="T98">5</text:span></text:p></draw:text-box></draw:frame><draw:frame draw:style-name="gr267" draw:text-style-name="P94" svg:width="4.396cm" svg:height="0.309cm" svg:x="2.972cm" svg:y="1.6cm"><draw:text-box><text:p text:style-name="P92"><text:span text:style-name="T99">Kontrollige seda teiste allikatega võrreldes</text:span></text:p></draw:text-box></draw:frame><draw:frame draw:style-name="gr268" draw:text-style-name="P94" svg:width="1.489cm" svg:height="0.309cm" svg:x="6.313cm" svg:y="2.743cm"><draw:text-box><text:p text:style-name="P92"><text:span text:style-name="T99">Ignoreeri seda</text:span></text:p></draw:text-box></draw:frame><draw:frame draw:style-name="gr269" draw:text-style-name="P94" svg:width="4.432cm" svg:height="0.309cm" svg:x="3.542cm" svg:y="3.869cm"><draw:text-box><text:p text:style-name="P92"><text:span text:style-name="T99">Teatage sellest platvormile või veebisaidile</text:span></text:p></draw:text-box></draw:frame><draw:frame draw:style-name="gr270" draw:text-style-name="P94" svg:width="3.033cm" svg:height="0.309cm" svg:x="4.204cm" svg:y="5.029cm"><draw:text-box><text:p text:style-name="P92"><text:span text:style-name="T99">Arutage seda sõprade perega</text:span></text:p></draw:text-box></draw:frame><draw:frame draw:style-name="gr271" draw:text-style-name="P94" svg:width="1.953cm" svg:height="0.309cm" svg:x="5.696cm" svg:y="6.172cm"><draw:text-box><text:p text:style-name="P92"><text:span text:style-name="T99">Jagage seda veebis</text:span></text:p></draw:text-box></draw:frame><draw:frame draw:style-name="gr272" draw:text-style-name="P150" svg:width="14.823cm" svg:height="1.013cm" svg:x="0.912cm" svg:y="0.295cm"><draw:text-box><text:p text:style-name="P92"><text:span text:style-name="T125">Q14 </text:span><text:span text:style-name="T118">Kui leiate veebis teavet, mis teie arvates võib olla vale või eksitav, siis mida te tavaliselt teete (Võite valida mitu vastust) </text:span></text:p><text:p text:style-name="P92"><text:span text:style-name="T118"/></text:p></draw:text-box></draw:frame><draw:frame draw:style-name="gr273" draw:text-style-name="P150" svg:width="1.084cm" svg:height="0.479cm" svg:x="13.984cm" svg:y="0.371cm"><draw:text-box><text:p/></draw:text-box></draw:frame><draw:frame draw:style-name="gr274" draw:text-style-name="P150" svg:width="0.511cm" svg:height="0.479cm" svg:x="1.329cm" svg:y="0.711cm"><draw:text-box><text:p/></draw:text-box></draw:frame><draw:frame draw:style-name="gr254" draw:text-style-name="P94" svg:width="0.249cm" svg:height="0.479cm" svg:x="2.242cm" svg:y="0.731cm"><draw:text-box><text:p/></draw:text-box></draw:frame><draw:frame draw:style-name="gr117" draw:text-style-name="P120" svg:width="0.743cm" svg:height="0.479cm" svg:x="0.63cm" svg:y="1.373cm"><draw:text-box><text:p/></draw:text-box></draw:frame></draw:g></text:p>
        <text:p text:style-name="P55">Tasakaal kontrollimise ja ignoreerimise vahel on riigiti väga erinev </text:p>
        <text:p text:style-name="P24"/>
        <text:p text:style-name="P24">Kuigi kontrollimine ja eiramine on ELi tasandil peaaegu seotud, on nendevaheline tasakaal liikmesriigiti väga erinev. See osa, kes kontrollib teavet muudest allikatest, on üsna stabiilne, kuid see osa, kes seda lihtsalt eirab, ulatub umbes ühest viiest kuni rohkem kui neljani kümnest. Kontrollimine on selgelt valdav Eestis (40 % kontrolli eiramine võrreldes 22 % kontrolliga), samuti Poolas, Austrias ja Rumeenias, samas kui Taanis (41 % eiramine võrreldes 24 % kontrolliga), Horvaatias (44 % eiramine võrreldes 28 % kontrolliga), Madalmaades (42 % eiramine võrreldes 27 % kontrolliga) ja Iirimaal (40 % eiramine võrreldes 27 % kontrolliga). Ka kalduvus platvormile sisust teatada on erinev, ulatudes ligikaudu 10 %-st Soomes ja Lätis rohkem kui 20 %-ni Portugalis, Küprosel ja Rumeenias. </text:p>
        <text:p text:style-name="P24"/>
        <text:p text:style-name="P55">Eurooplased eelistavad rangemaid ja eeskirjadel põhinevaid meetmeid pehmematele </text:p>
        <text:p text:style-name="P24">Küsimusele, milliseid meetmeid tuleks eelistada, et vähendada väära või eksitava teabe negatiivset mõju internetis, ja võimalusele valida kuni kaks, peavad eurooplased esmatähtsaks kindlamaid, eeskirjadel põhinevaid meetmeid. Neli kõige sagedamini valitud valdkonda on kõik oma olemuselt regulatiivsed ja koonduvad tihedalt kokku: rangemad karistused ebaseadusliku veebisisu vastu (44 %), rangemad normid veebi- ja sotsiaalmeediaplatvormidele (40 %), tehisintellekti loodud või manipuleeritud sisu selge märgistamine (38 %) ja sotsiaalmeediale juurdepääsu vanuse alampiir (37 %). Meetmeid, mis tuginevad kodanike võimestamisele, on vähem: rohkem haridus- ja meediapädevust ning sõltumatum faktikontroll valitakse igaüks 29 % ulatuses. Peaaegu keegi ei arva, et täiendavaid meetmeid ei ole vaja (3 %), mis osutab peaaegu üldisele nõudlusele meetmete järele. </text:p>
        <text:p text:style-name="P24"/>
        <text:p text:style-name="P25"/>
        <text:p text:style-name="P24"/>
        <text:p text:style-name="P55">Regulatiivsed meetmed viivad peaaegu igas liikmesriigis </text:p>
        <text:p text:style-name="P24">Regulatiivseid meetmeid eelistatakse kogu Euroopa Liidus. Peaaegu igas liikmesriigis on kõige sagedamini valitud meetmete hulgas rangemad karistused ebaseadusliku veebisisu vastu ning rangemad eeskirjad veebi- ja sotsiaalmeediaplatvormidele. Tugevamaid sanktsioone toetatakse kõige rohkem Portugalis (52 %), Prantsusmaal (50 %), Hispaanias ja Rumeenias (mõlemas 49 %) ning kõige vähem Lätis (31 %). Meetmed, mis tuginevad kodanike võimestamisele, nimelt suurem haridus ja meediapädevus ning sõltumatum faktikontroll, on enamikus riikides madalamal kohal. Kõikjal leiab vaid väike vähemus, et lisameetmeid ei ole vaja. </text:p>
        <text:p text:style-name="P24"><draw:g text:anchor-type="paragraph" draw:z-index="30" draw:name="Forme2" draw:style-name="gr2"><draw:frame draw:style-name="gr3" draw:text-style-name="P90" svg:width="0.389cm" svg:height="0.482cm" svg:x="16.14cm" svg:y="-0.821cm"><draw:text-box><text:p/></draw:text-box></draw:frame><draw:path draw:style-name="gr4" draw:text-style-name="P91"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3" svg:width="0.262cm" svg:height="0.313cm" svg:x="14.551cm" svg:y="-6.574cm"><draw:text-box><text:p text:style-name="P92"><text:span text:style-name="T68">44</text:span></text:p></draw:text-box></draw:frame><draw:frame draw:style-name="gr6" draw:text-style-name="P94" svg:width="0.258cm" svg:height="0.309cm" svg:x="13.891cm" svg:y="-5.775cm"><draw:text-box><text:p text:style-name="P92"><text:span text:style-name="T69">40</text:span></text:p></draw:text-box></draw:frame><draw:frame draw:style-name="gr7" draw:text-style-name="P94" svg:width="0.251cm" svg:height="0.309cm" svg:x="13.559cm" svg:y="-4.98cm"><draw:text-box><text:p text:style-name="P92"><text:span text:style-name="T69">3</text:span></text:p></draw:text-box></draw:frame><draw:frame draw:style-name="gr8" draw:text-style-name="P94" svg:width="0.258cm" svg:height="0.309cm" svg:x="13.395cm" svg:y="-4.2cm"><draw:text-box><text:p text:style-name="P92"><text:span text:style-name="T69">37</text:span></text:p></draw:text-box></draw:frame><draw:frame draw:style-name="gr9" draw:text-style-name="P94" svg:width="0.251cm" svg:height="0.309cm" svg:x="12.072cm" svg:y="-3.405cm"><draw:text-box><text:p text:style-name="P92"><text:span text:style-name="T69">2</text:span></text:p></draw:text-box></draw:frame><draw:frame draw:style-name="gr10" draw:text-style-name="P94" svg:width="0.251cm" svg:height="0.309cm" svg:x="12.072cm" svg:y="-2.611cm"><draw:text-box><text:p text:style-name="P92"><text:span text:style-name="T69">2</text:span></text:p></draw:text-box></draw:frame><draw:frame draw:style-name="gr11" draw:text-style-name="P94" svg:width="0.251cm" svg:height="0.309cm" svg:x="7.772cm" svg:y="-1.817cm"><draw:text-box><text:p text:style-name="P92"><text:span text:style-name="T69">3</text:span></text:p></draw:text-box></draw:frame><draw:frame draw:style-name="gr12" draw:text-style-name="P94" svg:width="0.251cm" svg:height="0.309cm" svg:x="7.772cm" svg:y="-1.036cm"><draw:text-box><text:p text:style-name="P92"><text:span text:style-name="T69">3</text:span></text:p></draw:text-box></draw:frame><draw:frame draw:style-name="gr13" draw:text-style-name="P93" svg:width="5.476cm" svg:height="0.313cm" svg:x="2.068cm" svg:y="-6.56cm"><draw:text-box><text:p text:style-name="P92"><text:span text:style-name="T70">Rangemad karistused ebaseadusliku veebisisu vastu</text:span></text:p></draw:text-box></draw:frame><draw:frame draw:style-name="gr14" draw:text-style-name="P94" svg:width="6.132cm" svg:height="0.309cm" svg:x="1.651cm" svg:y="-5.775cm"><draw:text-box><text:p text:style-name="P92"><text:span text:style-name="T71">Rangemad eeskirjad veebi- ja sotsiaalmeediaplatvormidele</text:span></text:p></draw:text-box></draw:frame><draw:frame draw:style-name="gr15" draw:text-style-name="P94" svg:width="6.795cm" svg:height="0.309cm" svg:x="1.387cm" svg:y="-4.98cm"><draw:text-box><text:p text:style-name="P92"><text:span text:style-name="T71">Tehisintellekti loodud või manipuleeritud sisu selge märgistamine</text:span></text:p></draw:text-box></draw:frame><draw:frame draw:style-name="gr16" draw:text-style-name="P94" svg:width="5.197cm" svg:height="0.309cm" svg:x="1.842cm" svg:y="-4.186cm"><draw:text-box><text:p text:style-name="P92"><text:span text:style-name="T71">Sotsiaalmeediale juurdepääsu vanuse alampiir</text:span></text:p></draw:text-box></draw:frame><draw:frame draw:style-name="gr17" draw:text-style-name="P94" svg:width="4.987cm" svg:height="0.309cm" svg:x="2.21cm" svg:y="-3.405cm"><draw:text-box><text:p text:style-name="P92"><text:span text:style-name="T71">Rohkem haridust ja meediapädevust kodanikele</text:span></text:p></draw:text-box></draw:frame><draw:frame draw:style-name="gr18" draw:text-style-name="P94" svg:width="5.143cm" svg:height="0.309cm" svg:x="1.9cm" svg:y="-2.611cm"><draw:text-box><text:p text:style-name="P92"><text:span text:style-name="T71">Veebisisu sõltumatum faktikontroll</text:span></text:p></draw:text-box></draw:frame><draw:frame draw:style-name="gr19" draw:text-style-name="P94" svg:width="3.703cm" svg:height="0.309cm" svg:x="3.316cm" svg:y="-1.828cm"><draw:text-box><text:p text:style-name="P92"><text:span text:style-name="T71">Täiendavaid meetmeid ei ole vaja</text:span></text:p></draw:text-box></draw:frame><draw:frame draw:style-name="gr20" draw:text-style-name="P94" svg:width="1.357cm" svg:height="0.309cm" svg:x="5.768cm" svg:y="-1.036cm"><draw:text-box><text:p text:style-name="P92"><text:span text:style-name="T71">Ei oska öelda</text:span></text:p></draw:text-box></draw:frame><draw:frame draw:style-name="gr21" draw:text-style-name="P95" svg:width="14.87cm" svg:height="0.687cm" svg:x="0.027cm" svg:y="-7.751cm"><draw:text-box><text:p text:style-name="P92"><text:span text:style-name="T72">Q15 </text:span><text:span text:style-name="T73">Milliseid järgmistest meetmetest, kui üldse, tuleks eelistada, et vähendada väära või eksitava teabe negatiivset mõju Internetis ? </text:span><text:span text:style-name="T74">(Võite valida mitu vastust, maksimaalselt 2)</text:span></text:p></draw:text-box></draw:frame><draw:frame draw:style-name="gr22" draw:text-style-name="P96" svg:width="0.597cm" svg:height="0.479cm" svg:x="0.002cm" svg:y="-6.553cm"><draw:text-box><text:p/></draw:text-box></draw:frame></draw:g></text:p>
        <text:h text:style-name="P20" text:outline-level="2"><text:bookmark-start text:name="__RefHeading___Toc4054_3967327191"/>1.2 Riskid, millega lapsed internetis kokku puutuvad, ja nende kaitse <text:bookmark-end text:name="__RefHeading___Toc4054_3967327191"/></text:h>
        <text:p text:style-name="P24">Laialdane ja intensiivne mure riskide pärast </text:p>
        <text:p text:style-name="P24"><draw:g text:anchor-type="paragraph" draw:z-index="4" draw:name="Objet de groupe 4" draw:style-name="gr2"><draw:frame draw:style-name="gr246" draw:text-style-name="P90" svg:width="0.387cm" svg:height="0.482cm" svg:x="16.365cm" svg:y="19.421cm"><draw:text-box><text:p/></draw:text-box></draw:frame><draw:frame draw:style-name="gr247" draw:text-style-name="P90" svg:width="0.391cm" svg:height="0.482cm" svg:x="-0.064cm" svg:y="20.107cm"><draw:text-box><text:p/></draw:text-box></draw:frame><draw:path draw:style-name="gr80" draw:text-style-name="P133"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4"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2"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5"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6"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7"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6" svg:width="0.248cm" svg:height="0.302cm" svg:x="3.272cm" svg:y="14.318cm"><draw:text-box><text:p text:style-name="P92"><text:span text:style-name="T91">3</text:span></text:p></draw:text-box></draw:frame><draw:frame draw:style-name="gr250" draw:text-style-name="P94" svg:width="0.271cm" svg:height="0.309cm" svg:x="3.416cm" svg:y="15.232cm"><draw:text-box><text:p text:style-name="P92"><text:span text:style-name="T124">41</text:span></text:p></draw:text-box></draw:frame><draw:frame draw:style-name="gr249" draw:text-style-name="P116" svg:width="0.248cm" svg:height="0.302cm" svg:x="3.199cm" svg:y="16.152cm"><draw:text-box><text:p text:style-name="P92"><text:span text:style-name="T91">3</text:span></text:p></draw:text-box></draw:frame><draw:frame draw:style-name="gr72" draw:text-style-name="P116" svg:width="0.269cm" svg:height="0.302cm" svg:x="2.912cm" svg:y="17.073cm"><draw:text-box><text:p text:style-name="P92"><text:span text:style-name="T91">34</text:span></text:p></draw:text-box></draw:frame><draw:frame draw:style-name="gr74" draw:text-style-name="P116" svg:width="0.267cm" svg:height="0.302cm" svg:x="2.769cm" svg:y="17.988cm"><draw:text-box><text:p text:style-name="P92"><text:span text:style-name="T91">32</text:span></text:p></draw:text-box></draw:frame><draw:frame draw:style-name="gr249" draw:text-style-name="P116" svg:width="0.248cm" svg:height="0.302cm" svg:x="2.481cm" svg:y="18.922cm"><draw:text-box><text:p text:style-name="P92"><text:span text:style-name="T91">2</text:span></text:p></draw:text-box></draw:frame><draw:frame draw:style-name="gr251" draw:text-style-name="P116" svg:width="0.271cm" svg:height="0.302cm" svg:x="8.38cm" svg:y="14.318cm"><draw:text-box><text:p text:style-name="P92"><text:span text:style-name="T91">32</text:span></text:p></draw:text-box></draw:frame><draw:frame draw:style-name="gr252" draw:text-style-name="P94" svg:width="0.249cm" svg:height="0.309cm" svg:x="8.45cm" svg:y="15.232cm"><draw:text-box><text:p text:style-name="P92"><text:span text:style-name="T124">2</text:span></text:p></draw:text-box></draw:frame><draw:frame draw:style-name="gr74" draw:text-style-name="P116" svg:width="0.267cm" svg:height="0.302cm" svg:x="8.163cm" svg:y="16.152cm"><draw:text-box><text:p text:style-name="P92"><text:span text:style-name="T91">31</text:span></text:p></draw:text-box></draw:frame><draw:frame draw:style-name="gr251" draw:text-style-name="P116" svg:width="0.271cm" svg:height="0.302cm" svg:x="7.875cm" svg:y="17.073cm"><draw:text-box><text:p text:style-name="P92"><text:span text:style-name="T91">35</text:span></text:p></draw:text-box></draw:frame><draw:frame draw:style-name="gr72" draw:text-style-name="P116" svg:width="0.269cm" svg:height="0.302cm" svg:x="7.373cm" svg:y="17.988cm"><draw:text-box><text:p text:style-name="P92"><text:span text:style-name="T91">32</text:span></text:p></draw:text-box></draw:frame><draw:frame draw:style-name="gr74" draw:text-style-name="P116" svg:width="0.267cm" svg:height="0.302cm" svg:x="6.796cm" svg:y="18.922cm"><draw:text-box><text:p text:style-name="P92"><text:span text:style-name="T91">32</text:span></text:p></draw:text-box></draw:frame><draw:frame draw:style-name="gr72" draw:text-style-name="P116" svg:width="0.269cm" svg:height="0.302cm" svg:x="11.759cm" svg:y="14.318cm"><draw:text-box><text:p text:style-name="P92"><text:span text:style-name="T91">15</text:span></text:p></draw:text-box></draw:frame><draw:frame draw:style-name="gr250" draw:text-style-name="P94" svg:width="0.271cm" svg:height="0.309cm" svg:x="11.615cm" svg:y="15.232cm"><draw:text-box><text:p text:style-name="P92"><text:span text:style-name="T124">15</text:span></text:p></draw:text-box></draw:frame><draw:frame draw:style-name="gr251" draw:text-style-name="P116" svg:width="0.271cm" svg:height="0.302cm" svg:x="11.541cm" svg:y="16.152cm"><draw:text-box><text:p text:style-name="P92"><text:span text:style-name="T91">16</text:span></text:p></draw:text-box></draw:frame><draw:frame draw:style-name="gr251" draw:text-style-name="P116" svg:width="0.271cm" svg:height="0.302cm" svg:x="11.541cm" svg:y="17.073cm"><draw:text-box><text:p text:style-name="P92"><text:span text:style-name="T91">16</text:span></text:p></draw:text-box></draw:frame><draw:frame draw:style-name="gr74" draw:text-style-name="P116" svg:width="0.267cm" svg:height="0.302cm" svg:x="11.114cm" svg:y="17.988cm"><draw:text-box><text:p text:style-name="P92"><text:span text:style-name="T91">20</text:span></text:p></draw:text-box></draw:frame><draw:frame draw:style-name="gr74" draw:text-style-name="P116" svg:width="0.267cm" svg:height="0.302cm" svg:x="10.68cm" svg:y="18.922cm"><draw:text-box><text:p text:style-name="P92"><text:span text:style-name="T91">22</text:span></text:p></draw:text-box></draw:frame><draw:frame draw:style-name="gr253" draw:text-style-name="P116" svg:width="0.248cm" svg:height="0.479cm" svg:x="13.474cm" svg:y="14.318cm"><draw:text-box><text:p/></draw:text-box></draw:frame><draw:frame draw:style-name="gr254" draw:text-style-name="P94" svg:width="0.249cm" svg:height="0.479cm" svg:x="13.402cm" svg:y="15.232cm"><draw:text-box><text:p/></draw:text-box></draw:frame><draw:frame draw:style-name="gr253" draw:text-style-name="P116" svg:width="0.248cm" svg:height="0.479cm" svg:x="13.402cm" svg:y="16.152cm"><draw:text-box><text:p/></draw:text-box></draw:frame><draw:frame draw:style-name="gr253" draw:text-style-name="P116" svg:width="0.248cm" svg:height="0.479cm" svg:x="13.402cm" svg:y="17.073cm"><draw:text-box><text:p/></draw:text-box></draw:frame><draw:frame draw:style-name="gr253" draw:text-style-name="P116" svg:width="0.248cm" svg:height="0.479cm" svg:x="13.259cm" svg:y="17.988cm"><draw:text-box><text:p/></draw:text-box></draw:frame><draw:frame draw:style-name="gr251" draw:text-style-name="P116" svg:width="0.271cm" svg:height="0.302cm" svg:x="13.052cm" svg:y="18.922cm"><draw:text-box><text:p text:style-name="P92"><text:span text:style-name="T91">11</text:span></text:p></draw:text-box></draw:frame><draw:frame draw:style-name="gr249" draw:text-style-name="P116" svg:width="0.248cm" svg:height="0.302cm" svg:x="14.469cm" svg:y="14.33cm"><draw:text-box><text:p text:style-name="P92"><text:span text:style-name="T91">6</text:span></text:p></draw:text-box></draw:frame><draw:frame draw:style-name="gr252" draw:text-style-name="P94" svg:width="0.249cm" svg:height="0.309cm" svg:x="14.469cm" svg:y="15.232cm"><draw:text-box><text:p text:style-name="P92"><text:span text:style-name="T124">6</text:span></text:p></draw:text-box></draw:frame><draw:frame draw:style-name="gr140" draw:text-style-name="P116" svg:width="0.244cm" svg:height="0.302cm" svg:x="14.483cm" svg:y="16.152cm"><draw:text-box><text:p text:style-name="P92"><text:span text:style-name="T91">6</text:span></text:p></draw:text-box></draw:frame><draw:frame draw:style-name="gr140" draw:text-style-name="P116" svg:width="0.244cm" svg:height="0.302cm" svg:x="14.483cm" svg:y="17.073cm"><draw:text-box><text:p text:style-name="P92"><text:span text:style-name="T91">6</text:span></text:p></draw:text-box></draw:frame><draw:frame draw:style-name="gr249" draw:text-style-name="P116" svg:width="0.248cm" svg:height="0.302cm" svg:x="14.409cm" svg:y="17.988cm"><draw:text-box><text:p text:style-name="P92"><text:span text:style-name="T91">7</text:span></text:p></draw:text-box></draw:frame><draw:polygon draw:style-name="gr80" draw:text-style-name="P133" svg:width="0.129cm" svg:height="0.129cm" svg:x="3.077cm" svg:y="13.515cm" svg:viewBox="0 0 130 130" draw:points="0,130 130,130 130,0 0,0"><text:p/></draw:polygon><draw:frame draw:style-name="gr249" draw:text-style-name="P116" svg:width="0.248cm" svg:height="0.302cm" svg:x="14.409cm" svg:y="18.922cm"><draw:text-box><text:p text:style-name="P92"><text:span text:style-name="T91">7</text:span></text:p></draw:text-box></draw:frame><draw:polygon draw:style-name="gr81" draw:text-style-name="P134" svg:width="0.13cm" svg:height="0.129cm" svg:x="5.207cm" svg:y="13.515cm" svg:viewBox="0 0 131 130" draw:points="0,130 131,130 131,0 0,0"><text:p/></draw:polygon><draw:path draw:style-name="gr255" draw:text-style-name="P149"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5" svg:width="0.13cm" svg:height="0.129cm" svg:x="7.948cm" svg:y="13.515cm" svg:viewBox="0 0 131 130" draw:points="0,130 131,130 131,0 0,0"><text:p/></draw:polygon><draw:frame draw:style-name="gr256" draw:text-style-name="P116" svg:width="1.594cm" svg:height="0.302cm" svg:x="3.266cm" svg:y="13.462cm"><draw:text-box><text:p text:style-name="P92"><text:span text:style-name="T95">Väga mures</text:span></text:p></draw:text-box></draw:frame><draw:polygon draw:style-name="gr83" draw:text-style-name="P136" svg:width="0.142cm" svg:height="0.129cm" svg:x="10.472cm" svg:y="13.515cm" svg:viewBox="0 0 143 130" draw:points="0,130 143,130 143,0 0,0"><text:p/></draw:polygon><draw:frame draw:style-name="gr257" draw:text-style-name="P116" svg:width="1.996cm" svg:height="0.302cm" svg:x="8.142cm" svg:y="13.462cm"><draw:text-box><text:p text:style-name="P92"><text:span text:style-name="T114">Ei ole väga mures</text:span></text:p></draw:text-box></draw:frame><draw:polygon draw:style-name="gr85" draw:text-style-name="P137" svg:width="0.129cm" svg:height="0.129cm" svg:x="13.066cm" svg:y="13.515cm" svg:viewBox="0 0 130 130" draw:points="0,130 130,130 130,0 0,0"><text:p/></draw:polygon><draw:frame draw:style-name="gr258" draw:text-style-name="P116" svg:width="2.211cm" svg:height="0.302cm" svg:x="10.675cm" svg:y="13.462cm"><draw:text-box><text:p text:style-name="P92"><text:span text:style-name="T96">Ei puutu üldse asjasse</text:span></text:p></draw:text-box></draw:frame><draw:frame draw:style-name="gr259" draw:text-style-name="P116" svg:width="1.131cm" svg:height="0.302cm" svg:x="13.266cm" svg:y="13.462cm"><draw:text-box><text:p text:style-name="P92"><text:span text:style-name="T97">(kuupäev)</text:span></text:p></draw:text-box></draw:frame><draw:frame draw:style-name="gr143" draw:text-style-name="P122" svg:width="0.743cm" svg:height="0.479cm" svg:x="0.116cm" svg:y="13.318cm"><draw:text-box><text:p/></draw:text-box></draw:frame><draw:frame draw:style-name="gr260" draw:text-style-name="P116" svg:width="3.246cm" svg:height="0.302cm" svg:x="0.633cm" svg:y="13.917cm"><draw:text-box><text:p text:style-name="P92"><text:span text:style-name="T92">Küberkiusamine või -ahistamine</text:span></text:p></draw:text-box></draw:frame><draw:frame draw:style-name="gr261" draw:text-style-name="P116" svg:width="8.393cm" svg:height="0.302cm" svg:x="0.642cm" svg:y="14.835cm"><draw:text-box><text:p text:style-name="P92"><text:span text:style-name="T92">Internetis seksuaalsuhte eesmärgil kontakti otsimine või seksuaalne ärakasutamine</text:span></text:p></draw:text-box></draw:frame><draw:frame draw:style-name="gr262" draw:text-style-name="P116" svg:width="12.463cm" svg:height="0.302cm" svg:x="0.636cm" svg:y="15.766cm"><draw:text-box><text:p text:style-name="P92"><text:span text:style-name="T92">Kokkupuude kahjuliku sisuga (nt vägivald, enesekahjustamine, ekstremism, kahjulikud tervise- või kosmeetilised nõuanded)</text:span></text:p></draw:text-box></draw:frame><draw:frame draw:style-name="gr263" draw:text-style-name="P116" svg:width="7.003cm" svg:height="0.302cm" svg:x="0.656cm" svg:y="16.683cm"><draw:text-box><text:p text:style-name="P92"><text:span text:style-name="T92">Andmekaitsega seotud riskid (nt laste isikuandmete kogumine)</text:span></text:p></draw:text-box></draw:frame><draw:frame draw:style-name="gr264" draw:text-style-name="P116" svg:width="4.869cm" svg:height="0.302cm" svg:x="0.642cm" svg:y="17.615cm"><draw:text-box><text:p text:style-name="P92"><text:span text:style-name="T92">Töölevõtmine ebaseadusliku tegevuse eesmärgil</text:span></text:p></draw:text-box></draw:frame><draw:frame draw:style-name="gr265" draw:text-style-name="P94" svg:width="2.421cm" svg:height="0.309cm" svg:x="0.649cm" svg:y="18.53cm"><draw:text-box><text:p text:style-name="P92"><text:span text:style-name="T99">Sõltuvust tekitav disain</text:span></text:p></draw:text-box></draw:frame><draw:frame draw:style-name="gr144" draw:text-style-name="P144" svg:width="10.933cm" svg:height="0.586cm" svg:x="0.305cm" svg:y="12.815cm"><draw:text-box><text:p text:style-name="P92"><text:span text:style-name="T106">Q11</text:span><text:span text:style-name="T107"> Kui mures olete järgmiste riskide pärast, millega lapsed sotsiaalmeedias kokku puutuvad </text:span></text:p></draw:text-box></draw:frame><draw:frame draw:style-name="gr266" draw:text-style-name="P138" svg:width="2.347cm" svg:height="0.302cm" svg:x="5.471cm" svg:y="13.506cm"><draw:text-box><text:p text:style-name="P92"><text:span text:style-name="T115">Mõnevõrra mures</text:span></text:p></draw:text-box></draw:frame></draw:g>Tulemused näitavad, et väga suur osa eurooplastest on mures mitmesuguste ohtude pärast, millega lapsed võivad sotsiaalmeedias kokku puutuda. Iga testitud riski kohta ütleb peaaegu seitse vastajat kümnest, et nad on mures, ja mõõdetud tasemed on üldiselt üsna lähedased. Kõige rohkem muret valmistab küberkiusamine või -ahistamine (71 %) ning seksuaalsuhte eesmärgil kontakti otsimine ja seksuaalne ärakasutamine internetis (70 %), millele järgneb kokkupuude kahjuliku sisuga, nagu vägivald, enesevigastamine või äärmuslus (69 %) ja andmekaitseriskid (69 %). See on mõnevõrra väiksem, kuigi seda jagab endiselt selge enamus, ebaseadusliku tegevuse eesmärgil värbamise (64%) ja platvormide sõltuvusttekitava disaini (60%) puhul. Sama tähelepanuväärne on selle mure intensiivsus. Nende vastajate osakaal, kes ütlevad, et nad on „väga mures“, mitte lihtsalt „mõnevõrra mures“, on märkimisväärne. Peaaegu neli eurooplast kümnest on väga mures internetis peibutamise või seksuaalse ärakasutamise (41%), küberkiusamise või ahistamise (39%) ja kahjuliku sisuga materjalidega kokkupuutumise (38%) pärast. See osakaal on mõnevõrra väiksem andmekaitseriskide (34%), ebaseadusliku tegevuse eesmärgil värbamise (32%) ja sõltuvusttekitava disaini (28%) puhul, kuid absoluutarvudes on see endiselt suur. Väärib rõhutamist, et see küsimus esitati kõigile eurooplastele, mitte ainult lapsevanematele, mis muudab mure ulatuse veelgi silmatorkavamaks. Vaid 6–7 % vastanutest vastas, et nad ei tea ühtegi riski, mis näitab, et eurooplased on valmis nendes küsimustes seisukohta võtma. </text:p>
        <text:p text:style-name="P24"/>
        <text:p text:style-name="P55">Enamik on mures igas ELi liikmesriigis </text:p>
        <text:p text:style-name="P24">Igas liikmesriigis on enamik vastanutest mures iga testitud riski pärast. Isegi riikides, kus mure on kõige väiksem, näiteks Belgias, Saksamaal, Prantsusmaal, Ungaris ja Austrias, on umbes kuus vastajat kümnest mures iga riski pärast. Ükski riigi avalikkus ei paista seega silma kui üldiselt muretu ja riikide vahel täheldatud erinevused on eelkõige astmelised. Mure on suurem mitmes lõuna- ja idapoolses liikmesriigis, millest enamik on väiksemad riigid. Kahjuliku sisuga kokkupuutumise puhul ulatub asjaomaste vastajate osakaal 63 %-st Madalmaades ning 64 %-st Saksamaal ja Belgias kuni 0 %-ni Iirimaal ja 1 %-ni Portugalis, ulatudes peaaegu 0 %-ni Maltal ja Küprosel. Võrreldavat levikut on täheldatud internetis seksuaalsuhte eesmärgil kontakti otsimise või seksuaalse ärakasutamise puhul, mis ulatub 64 %-st Madalmaades üle 90 %-ni Küprosel, ning küberkiusamise või -ahistamise puhul, mis on kõigi seas kõige levinum probleem, mis ulatub 64 %-st Saksamaal 95 %-ni Maltal. Mõned riigid paistavad silma konkreetsete riskide <text:soft-page-break/>poolest: mure ebaseaduslikuks tegevuseks värbamise pärast ulatub näiteks Rumeenias ja Slovakkias 72 %ni, mis on tublisti üle EL 27 keskmise (64 %). Kuue riski puhul kipuvad riikide murettekitavad tasandid kokku langema: kui vastajad on rohkem mures ühe riski pärast, on nad tavaliselt rohkem mures ka teiste pärast. Portugal, Eesti, Iirimaa ja <text:span text:style-name="T11">Leedu </text:span>on kõigi kuue riski puhul üle EL 27 keskmise, samas kui Prantsusmaa, Saksamaa, Belgia ja Ungari on neist igaühe puhul sellest allpool. Kõige selgem erand on sõltuvust tekitav disain, mis on riigiti kõige erinevam, ulatudes 50%-st Prantsusmaal ja 52%-st Rootsis kuni 90%-ni Maltal. Prantsusmaa ja Rootsi on selle riski pärast märkimisväärselt vähem mures kui teiste riikide puhul, samas kui Sloveenia on enamiku riskide puhul alla EL 27 keskmise, kuid sõltuvusttekitava disaini puhul üle selle. Mure kindlakstehtud ohtude pärast internetis, nagu seksuaalsuhte eesmärgil kontakti otsimine seksuaalsuhte eesmärgil või küberkiusamine, näib seega olevat kogu liidus ühtlasemalt jagatud kui mure selle pärast, kuidas platvormid on kavandatud laste tähelepanu köitma. </text:p>
        <text:p text:style-name="P24"/>
        <text:p text:style-name="P55">Vanus, mis on palju rohkem kui sugu, tekitab muret, kusjuures üle 55-aastased on kõige rohkem mures </text:p>
        <text:p text:style-name="P33">Mure ohtude pärast, millega lapsed internetis kokku puutuvad, on naiste seas veidi suurem kui meeste seas, kuigi erinevus on endiselt tagasihoidlik. <text:span text:style-name="T13">Naised</text:span> on meestest mõnevõrra rohkem mures internetis seksuaalsuhte eesmärgil kontakti otsimise või seksuaalse ärakasutamise pärast (72 % võrreldes 6 %-ga) ja kahjuliku sisuga kokkupuutumise pärast (70 % võrreldes 6 %-ga), kusjuures muude riskide puhul on lüngad võrreldavad. Kõige suurem erinevus on seotud vanusega. 55-aastased ja vanemad vastajad on oluliselt rohkem mures kui nooremad ning see kehtib kõigi testitud riskide kohta. Näiteks 75 % 55aastastest ja vanematest on mures kahjuliku sisuga materjalidega kokkupuutumise pärast, 76 % on mures seksuaalsuhte eesmärgil kontakti otsimise pärast internetis ja küberkiusamise pärast ning 75 % on mures andmekaitseriskide pärast, võrreldes vastavalt 62 %, 64 %, 65 % ja 62 %ga 25–39aastaste seas. Teised vanuserühmad on üksteisele üsna lähedal. On märkimisväärne, et 25–39aastased on tegelikult kõige vähem mõjutatud rühm, kuigi sellesse vanuserühma kuulub tõenäoliselt suur osa väikelaste vanematest. Kutseala järgi on kõige rohkem mures need vastajad, kes ei tegele kutsetegevusega, kusjuures enamiku riskide puhul on see näitaja ligikaudu 75 %. See tulemus on ilmselt osaliselt segane vanusega, kuna see rühm koosneb suures osas vanematest, pensionäridest. Leibkonna koosseis osutab samas suunas. Vastajad, kellel ei ole alla 15-aastaseid lapsi, on rohkem mures (72% kuni 74% enamiku riskide puhul) kui need, kes elavad kolme või enama lapsega (ligikaudu 60%). Ka siin on erinevus vähemalt osaliselt seotud vanuselise mõjuga, kuna vanematel vastajatel on väiksem tõenäosus, et väikesed lapsed elavad kodus. </text:p>
        <text:p text:style-name="P24"/>
        <text:p text:style-name="P55">Selge enamus soovib siduvaid ELi tasandi eeskirju laste kaitsmiseks internetis </text:p>
        <text:p text:style-name="P24"/>
        <text:p text:style-name="P24">Küsimusele, milliseid meetmeid peaks EL võtma, et tugevdada laste kaitset internetis, pooldavad eurooplased selgelt siduvaid eeskirju ELi tasandil. Kaks võimalust, mis hõlmavad kogu ELi hõlmavaid eeskirju, valis 63 % vastanutest: 36 % vastanutest nõuaks, et EL võtaks vastu eeskirjad, mis takistavad sotsiaalmeediateenuse osutajatel pakkuda oma teenuseid alla teatava vanuse vanustele lastele, ning veel 27 % nõuaks, et teenuseosutajad lükkaksid edasi laste juurdepääsu teatavatele ohtlikele platvormidele alla teatava vanuse. Teiste lähenemisviiside poole pöördub palju vähem vastajaid: 15 % vastanutest eelistaks õiguskaitsele eraldatavate vahendite suurendamist ning ainult 13 % jätaks küsimuse lapsevanematele ja koolidele ilma täiendavate ELi tasandi meetmeteta. </text:p>
        <text:p text:style-name="P24">Vaid 4 % leidis, et täiendavaid meetmeid ei ole vaja, ja 5 % ei esitanud arvamust. </text:p>
        <text:p text:style-name="P24"/>
        <text:p text:style-name="P25"><draw:g text:anchor-type="paragraph" draw:z-index="5" draw:name="Objet de groupe 5" draw:style-name="gr2"><draw:frame draw:style-name="gr147" draw:text-style-name="P90" svg:width="0.389cm" svg:height="0.482cm" svg:x="16.283cm" svg:y="7.834cm"><draw:text-box><text:p/></draw:text-box></draw:frame><draw:path draw:style-name="gr233" draw:text-style-name="P133" svg:width="2.452cm" svg:height="4.086cm" svg:x="7.497cm" svg:y="2.031cm" svg:viewBox="0 0 2453 4087" svg:d="M17 0c1370 23 2460 1151 2436 2518-10 577-221 1132-596 1569l-754-644c536-624 463-1562-161-2096-263-225-596-351-942-357z"><text:p/></draw:path><draw:path draw:style-name="gr234" draw:text-style-name="P134" svg:width="3.718cm" svg:height="1.508cm" svg:x="5.635cm" svg:y="5.475cm" svg:viewBox="0 0 3719 1509" svg:d="M3719 645c-891 1038-2455 1158-3496 269-79-68-153-140-223-217l735-666c552 608 1493 654 2101 102 46-41 90-86 130-133z"><text:p/></draw:path><draw:path draw:style-name="gr235" draw:text-style-name="P135" svg:width="1.377cm" svg:height="2.169cm" svg:x="4.994cm" svg:y="4cm" svg:viewBox="0 0 1378 2170" svg:d="M643 2170c-534-587-753-1394-591-2170l972 202c-98 467 34 950 354 1303z"><text:p/></draw:path><draw:path draw:style-name="gr236" draw:text-style-name="P136" svg:width="1.651cm" svg:height="1.809cm" svg:x="5.045cm" svg:y="2.393cm" svg:viewBox="0 0 1652 1810" svg:d="M0 1608c140-669 551-1252 1135-1608l517 846c-351 214-597 563-681 964z"><text:p/></draw:path><draw:path draw:style-name="gr237" draw:text-style-name="P141" svg:width="0.856cm" svg:height="1.1cm" svg:x="6.18cm" svg:y="2.138cm" svg:viewBox="0 0 857 1101" svg:d="M0 255c177-108 368-194 568-255l289 948c-119 37-233 88-340 153z"><text:p/></draw:path><draw:path draw:style-name="gr238" draw:text-style-name="P137" svg:width="0.767cm" svg:height="1.054cm" svg:x="6.747cm" svg:y="2.031cm" svg:viewBox="0 0 768 1055" svg:d="M0 107c248-76 508-112 768-107l-17 991c-156-3-311 19-462 64z"><text:p/></draw:path><draw:path draw:style-name="gr239" draw:text-style-name="P142" svg:width="0.767cm" svg:height="1.054cm" svg:x="6.747cm" svg:y="2.031cm" svg:viewBox="0 0 768 1055" svg:d="M0 107c248-76 508-112 768-107l-17 991c-156-3-311 19-462 64z"><text:p/></draw:path><draw:frame draw:style-name="gr240" draw:text-style-name="P143" svg:width="0.322cm" svg:height="0.262cm" svg:x="5.468cm" svg:y="1.771cm"><draw:text-box><text:p text:style-name="P92"><text:span text:style-name="T117">4 %</text:span></text:p></draw:text-box></draw:frame><draw:frame draw:style-name="gr117" draw:text-style-name="P120" svg:width="0.743cm" svg:height="0.479cm" svg:x="0.025cm" svg:y="1.251cm"><draw:text-box><text:p/></draw:text-box></draw:frame><draw:frame draw:style-name="gr241" draw:text-style-name="P144" svg:width="14.881cm" svg:height="1.751cm" svg:x="0.037cm" svg:y="0.002cm"><draw:text-box><text:p text:style-name="P92"><text:span text:style-name="T118">Digiteenuste</text:span> <text:span text:style-name="T118">määruses nõutakse, et veebiplatvormid kaitseksid lapsi paremini kahju eest, mis võib tuleneda näiteks küberkiusamisest, seksuaalsuhte eesmärgil kontakti otsimisest, kokkupuutest vägivaldse/äärmusliku materjaliga, sõltuvust tekitavast disainist või nn küülikuaukudest. Milliseid järgmistest meetmetest peaks EL teie arvates võtma, et veelgi tugevdada laste kaitset internetis? </text:span></text:p></draw:text-box></draw:frame><draw:frame draw:style-name="gr242" draw:text-style-name="P144" svg:width="2.197cm" svg:height="1.031cm" svg:x="4.447cm" svg:y="1.258cm"><draw:text-box><text:p text:style-name="P92"><text:span text:style-name="T117">Täiendavaid meetmeid ei ole vaja</text:span></text:p></draw:text-box></draw:frame><draw:frame draw:style-name="gr242" draw:text-style-name="P144" svg:width="1.678cm" svg:height="0.772cm" svg:x="7.04cm" svg:y="1.231cm"><draw:text-box><text:p text:style-name="P92"><text:span text:style-name="T119">Ei oska öelda 5%</text:span></text:p></draw:text-box></draw:frame><draw:frame draw:style-name="gr243" draw:text-style-name="P144" svg:width="3.758cm" svg:height="1.29cm" svg:x="1.912cm" svg:y="2.193cm"><draw:text-box><text:p text:style-name="P92"><text:span text:style-name="T120">Jätke laste internetiturvalisuse haldamine vanemate ja koolide hooleks ilma täiendavate ELi tasandi meetmeteta 13%</text:span></text:p></draw:text-box></draw:frame><draw:frame draw:style-name="gr243" draw:text-style-name="P144" svg:width="3.83cm" svg:height="1.549cm" svg:x="9.534cm" svg:y="2.35cm"><draw:text-box><text:p text:style-name="P92"><text:span text:style-name="T121">Võtta vastu ELi tasandi eeskirjad, millega keelatakse sotsiaalmeediateenuse osutajatel pakkuda oma teenuseid alla teatavas vanuses lastele 36%</text:span></text:p></draw:text-box></draw:frame><draw:frame draw:style-name="gr244" draw:text-style-name="P146" svg:width="2.781cm" svg:height="1.031cm" svg:x="2.186cm" svg:y="5.107cm"><draw:text-box><text:p text:style-name="P145"><text:span text:style-name="T122">Suurendada õiguskaitsele eraldatavaid vahendeid 15%</text:span></text:p></draw:text-box></draw:frame><draw:frame draw:style-name="gr245" draw:text-style-name="P148" svg:width="4.705cm" svg:height="1.549cm" svg:x="9.021cm" svg:y="6.44cm"><draw:text-box><text:p text:style-name="P147"><text:span text:style-name="T123">Võtta vastu ELi tasandi eeskirjad, millega kohustatakse sotsiaalmeediateenuse osutajaid lükkama edasi teatavale ohtlikule sotsiaalmeediale juurdepääsu pakkumist alla teatavas vanuses lastele 27</text:span></text:p></draw:text-box></draw:frame></draw:g></text:p>
        <text:p text:style-name="P55">Toetust ELi eeskirjadele jagatakse kõikjal, kusjuures otsese keelu osas on suuremad erinevused </text:p>
        <text:p text:style-name="P24">ELi tasandi eeskirjade eelistamist jagab enamik liikmesriike. Mõlemat võimalust, mis hõlmavad kogu ELi hõlmavaid eeskirju, toetab kõikjal vähemalt enamus, alates 54 %-st Austrias kuni ligikaudu 70 %-ni või rohkem mitmes lõuna- ja idapoolses riigis, nagu Kreeka (74 %) ning Portugal ja Rumeenia (mõlemad 72 %). ELi meetmete toetamine laste kaitsmiseks internetis on seega kogu Euroopa Liidus laias laastus üksmeelne. Erinevused on siiski suuremad otsese keelu võimaluses, st liidu õigusnormides, mis takistavad sotsiaalmeediateenuse osutajatel pakkuda oma teenuseid alla teatava vanuse vanustele lastele. See valik ulatub 27 %-st Austrias ja 28 %-st Saksamaal kuni 44 %-ni Iirimaal, Portugalis, Rumeenias, Slovakkias ja Bulgaarias ning kuni 49 %-ni Kreekas. Kontrast peegeldab pigem eelistatud rahastamisvahendi kui toetuse üldise taseme erinevust. Mõnes riigis kaldub arvamus otsese keelu poole, nagu Kreekas (49% võrreldes 25%-ga hilinenud juurdepääsu puhul), Iirimaal (44% võrreldes 19%-ga) ja Bulgaarias (44% võrreldes 23%-ga). Teistes liikmesriikides pooldab komisjon järkjärgulisemat lähenemisviisi, mis põhineb juurdepääsu edasilükkamisel, näiteks Eestis (41 % edasilükkamisel võrreldes 30 % keeluga) ja Sloveenias (39 % võrreldes 30 %ga). </text:p>
        <text:p text:style-name="P24"/>
        <text:p text:style-name="P55">Toetus otsesele keelule kasvab vanusega ja nende seas, kes on sotsiaalmeediast kõige kaugemal </text:p>
        <text:p text:style-name="P32">Toetus ELi tasandi eeskirjadele on sotsiaalsete rühmade lõikes stabiilne, jäädes peaaegu kõigis rühmades vahemikku 56–69 %, mis kinnitab individuaalsel tasandil riikide vahel juba saavutatud konsensust. Nagu riikide puhul, ilmnevad erinevused vahendi valikul ja eelkõige otsese keelu toetamisel. See toetus suureneb vanuse kasvades pidevalt: 15–24-aastaste vastajate seas on see 29%, 55-aastaste ja vanemate vastajate seas aga 43%. Eakamad vastajad kalduvad samuti vähem jätma asja vanemate ja koolide hooleks (11% võrreldes 18%-ga kõige noorematest). Kõige teravam kontrast on aga seotud sotsiaalmeedia kasutamisega: mittekasutajad toetavad kõige enam otsest keeldu (46%) ning kõige vähem tõenäoliselt jätavad selle vanematele ja koolidele (6%), samas kui mida rohkem inimene kasutab sotsiaalmeediat teabe saamiseks, seda rohkem kalduvad nad pigem hilinenud juurdepääsu kui keelu poole. Laste olemasolu tugevdab vanusemustrit. Vastajad, kellel ei ole alla 15-aastaseid lapsi, toetavad otsest keeldu (39%) rohkem kui need, kes elavad kolme või enama lapsega (29%), kes kalduvad mõnevõrra rohkem hilinenud juurdepääsu poole. Sool, haridusel ja elukohal on seevastu vähe tähtsust. </text:p>
        <text:h text:style-name="P17" text:outline-level="1"><text:bookmark-start text:name="__RefHeading___Toc4056_3967327191"/>2. Arusaamad demokraatiast ja õigusriigist <text:bookmark-end text:name="__RefHeading___Toc4056_3967327191"/></text:h>
        <text:h text:style-name="P19" text:outline-level="2"><text:bookmark-start text:name="__RefHeading___Toc4058_3967327191"/>2.1 Demokraatia sammaste määratlemine <text:bookmark-end text:name="__RefHeading___Toc4058_3967327191"/></text:h>
        <text:p text:style-name="P55">Demokraatia sammaste kindlakstegemisel ELis on sõnavabadus esikohal </text:p>
        <text:p text:style-name="P55"/>
        <text:p text:style-name="P32">Peaaegu kolmandik eurooplastest (34%) peab sõnavabadust demokraatliku ühiskonna kõige olulisemaks elemendiks, millele järgnevad vabad ja õiglased valimised (32%) ning õigusriigi põhimõtte austamine ja põhiõiguste kaitse (31%). </text:p>
        <text:p text:style-name="P32"><draw:g text:anchor-type="paragraph" draw:z-index="6" draw:name="Objet de groupe 6" draw:style-name="gr2"><draw:frame draw:style-name="gr147" draw:text-style-name="P90" svg:width="0.389cm" svg:height="0.482cm" svg:x="16.288cm" svg:y="14.473cm"><draw:text-box><text:p/></draw:text-box></draw:frame><draw:path draw:style-name="gr80" draw:text-style-name="P133"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4" svg:width="0.267cm" svg:height="0.309cm" svg:x="14.496cm" svg:y="8.821cm"><draw:text-box><text:p text:style-name="P92"><text:span text:style-name="T98">34</text:span></text:p></draw:text-box></draw:frame><draw:frame draw:style-name="gr72" draw:text-style-name="P116" svg:width="0.269cm" svg:height="0.302cm" svg:x="14.092cm" svg:y="9.292cm"><draw:text-box><text:p text:style-name="P92"><text:span text:style-name="T95">32</text:span></text:p></draw:text-box></draw:frame><draw:frame draw:style-name="gr74" draw:text-style-name="P116" svg:width="0.267cm" svg:height="0.302cm" svg:x="13.887cm" svg:y="9.756cm"><draw:text-box><text:p text:style-name="P92"><text:span text:style-name="T95">31</text:span></text:p></draw:text-box></draw:frame><draw:frame draw:style-name="gr140" draw:text-style-name="P116" svg:width="0.244cm" svg:height="0.302cm" svg:x="13.284cm" svg:y="10.222cm"><draw:text-box><text:p text:style-name="P92"><text:span text:style-name="T95">2</text:span></text:p></draw:text-box></draw:frame><draw:frame draw:style-name="gr72" draw:text-style-name="P116" svg:width="0.269cm" svg:height="0.302cm" svg:x="12.878cm" svg:y="10.677cm"><draw:text-box><text:p text:style-name="P92"><text:span text:style-name="T95">26</text:span></text:p></draw:text-box></draw:frame><draw:frame draw:style-name="gr72" draw:text-style-name="P116" svg:width="0.269cm" svg:height="0.302cm" svg:x="12.878cm" svg:y="11.143cm"><draw:text-box><text:p text:style-name="P92"><text:span text:style-name="T95">26</text:span></text:p></draw:text-box></draw:frame><draw:frame draw:style-name="gr72" draw:text-style-name="P116" svg:width="0.269cm" svg:height="0.302cm" svg:x="12.07cm" svg:y="11.607cm"><draw:text-box><text:p text:style-name="P92"><text:span text:style-name="T95">22</text:span></text:p></draw:text-box></draw:frame><draw:frame draw:style-name="gr88" draw:text-style-name="P94" svg:width="0.269cm" svg:height="0.309cm" svg:x="11.869cm" svg:y="12.07cm"><draw:text-box><text:p text:style-name="P92"><text:span text:style-name="T98">21</text:span></text:p></draw:text-box></draw:frame><draw:frame draw:style-name="gr72" draw:text-style-name="P116" svg:width="0.269cm" svg:height="0.302cm" svg:x="10.455cm" svg:y="12.54cm"><draw:text-box><text:p text:style-name="P92"><text:span text:style-name="T95">14</text:span></text:p></draw:text-box></draw:frame><draw:frame draw:style-name="gr72" draw:text-style-name="P116" svg:width="0.269cm" svg:height="0.302cm" svg:x="9.85cm" svg:y="13.004cm"><draw:text-box><text:p text:style-name="P92"><text:span text:style-name="T95">11</text:span></text:p></draw:text-box></draw:frame><draw:frame draw:style-name="gr73" draw:text-style-name="P116" svg:width="0.246cm" svg:height="0.302cm" svg:x="7.83cm" svg:y="13.469cm"><draw:text-box><text:p text:style-name="P92"><text:span text:style-name="T95">1</text:span></text:p></draw:text-box></draw:frame><draw:frame draw:style-name="gr73" draw:text-style-name="P116" svg:width="0.246cm" svg:height="0.302cm" svg:x="7.83cm" svg:y="13.924cm"><draw:text-box><text:p text:style-name="P92"><text:span text:style-name="T95">1</text:span></text:p></draw:text-box></draw:frame><draw:frame draw:style-name="gr73" draw:text-style-name="P116" svg:width="0.246cm" svg:height="0.302cm" svg:x="8.031cm" svg:y="14.388cm"><draw:text-box><text:p text:style-name="P92"><text:span text:style-name="T95">2</text:span></text:p></draw:text-box></draw:frame><draw:frame draw:style-name="gr217" draw:text-style-name="P119" svg:width="3.162cm" svg:height="0.309cm" svg:x="4.26cm" svg:y="8.784cm"><draw:text-box><text:p text:style-name="P118"><text:span text:style-name="T99">Sõnavabadus</text:span></text:p></draw:text-box></draw:frame><draw:frame draw:style-name="gr218" draw:text-style-name="P123" svg:width="2.779cm" svg:height="0.302cm" svg:x="5.119cm" svg:y="9.254cm"><draw:text-box><text:p text:style-name="P118"><text:span text:style-name="T92">Vabad ja õiglased valimised</text:span></text:p></draw:text-box></draw:frame><draw:frame draw:style-name="gr219" draw:text-style-name="P123" svg:width="6.488cm" svg:height="0.302cm" svg:x="0.94cm" svg:y="9.717cm"><draw:text-box><text:p text:style-name="P118"><text:span text:style-name="T92">Õigusriigi põhimõtte austamine ja põhiõiguste kaitse</text:span></text:p></draw:text-box></draw:frame><draw:frame draw:style-name="gr220" draw:text-style-name="P123" svg:width="2.902cm" svg:height="0.302cm" svg:x="5.417cm" svg:y="10.183cm"><draw:text-box><text:p text:style-name="P118"><text:span text:style-name="T92">Korruptsioonivastane võitlus</text:span></text:p></draw:text-box></draw:frame><draw:frame draw:style-name="gr221" draw:text-style-name="P123" svg:width="3.319cm" svg:height="0.302cm" svg:x="4.105cm" svg:y="10.651cm"><draw:text-box><text:p text:style-name="P118"><text:span text:style-name="T92">Sõltumatu kohtusüsteem</text:span></text:p></draw:text-box></draw:frame><draw:frame draw:style-name="gr222" draw:text-style-name="P123" svg:width="5.204cm" svg:height="0.302cm" svg:x="2.205cm" svg:y="11.116cm"><draw:text-box><text:p text:style-name="P118"><text:span text:style-name="T92">Poliitiliste juhtide läbipaistvus ja vastutus</text:span></text:p></draw:text-box></draw:frame><draw:frame draw:style-name="gr223" draw:text-style-name="P123" svg:width="7.12cm" svg:height="0.302cm" svg:x="0.279cm" svg:y="11.582cm"><draw:text-box><text:p text:style-name="P118"><text:span text:style-name="T92">Kodanike võimalus osaleda avalikus arutelus ja otsuste tegemisel</text:span></text:p></draw:text-box></draw:frame><draw:frame draw:style-name="gr224" draw:text-style-name="P119" svg:width="4.296cm" svg:height="0.309cm" svg:x="3.21cm" svg:y="12.044cm"><draw:text-box><text:p text:style-name="P118"><text:span text:style-name="T99">Meediavabadus ja sõltumatus</text:span></text:p></draw:text-box></draw:frame><draw:frame draw:style-name="gr225" draw:text-style-name="P123" svg:width="3.52cm" svg:height="0.302cm" svg:x="3.858cm" svg:y="12.501cm"><draw:text-box><text:p text:style-name="P118"><text:span text:style-name="T92">Vähemuste õiguste austamine</text:span></text:p></draw:text-box></draw:frame><draw:frame draw:style-name="gr226" draw:text-style-name="P123" svg:width="5.27cm" svg:height="0.302cm" svg:x="2.131cm" svg:y="12.967cm"><draw:text-box><text:p text:style-name="P118"><text:span text:style-name="T92">Tugev opositsioon, kes suudab valitsust kritiseerida</text:span></text:p></draw:text-box></draw:frame><draw:frame draw:style-name="gr227" draw:text-style-name="P123" svg:width="0.652cm" svg:height="0.302cm" svg:x="6.615cm" svg:y="13.413cm"><draw:text-box><text:p text:style-name="P118"><text:span text:style-name="T92">Muud</text:span></text:p></draw:text-box></draw:frame><draw:frame draw:style-name="gr228" draw:text-style-name="P123" svg:width="1.019cm" svg:height="0.302cm" svg:x="6.794cm" svg:y="13.898cm"><draw:text-box><text:p text:style-name="P118"><text:span text:style-name="T92">Puuduvad</text:span></text:p></draw:text-box></draw:frame><draw:frame draw:style-name="gr229" draw:text-style-name="P123" svg:width="1.318cm" svg:height="0.302cm" svg:x="6.167cm" svg:y="14.364cm"><draw:text-box><text:p text:style-name="P118"><text:span text:style-name="T92">Ei oska öelda</text:span></text:p></draw:text-box></draw:frame><draw:frame draw:style-name="gr230" draw:text-style-name="P129" svg:width="11.219cm" svg:height="0.336cm" svg:x="0.067cm" svg:y="7.823cm"><draw:text-box><text:p text:style-name="P92"><text:span text:style-name="T106">Q3 </text:span><text:span text:style-name="T107">Millised järgmistest on Teie arvates demokraatliku ühiskonna kõige olulisemad elemendid? </text:span></text:p></draw:text-box></draw:frame><draw:frame draw:style-name="gr231" draw:text-style-name="P129" svg:width="1.664cm" svg:height="0.479cm" svg:x="11.539cm" svg:y="7.823cm"><draw:text-box><text:p/></draw:text-box></draw:frame><draw:frame draw:style-name="gr232" draw:text-style-name="P129" svg:width="0.618cm" svg:height="0.479cm" svg:x="0.57cm" svg:y="8.158cm"><draw:text-box><text:p/></draw:text-box></draw:frame><draw:frame draw:style-name="gr117" draw:text-style-name="P140" svg:width="0.743cm" svg:height="0.479cm" svg:x="0.067cm" svg:y="8.821cm"><draw:text-box><text:p/></draw:text-box></draw:frame></draw:g>Kuigi demokraatlikud põhivabadused on kodanike jaoks ülekaalukalt peamine mure, on olulisel kohal ka korruptsioonivastane võitlus ja institutsioonide sõltumatus: korruptsioonivastane võitlus (28%), kohtusüsteemi sõltumatus (26%), poliitiliste liidrite läbipaistvus ja vastutus (26%). </text:p>
        <text:p text:style-name="P32">Need elemendid on kaugelt ees demokraatliku pluralismi ja kodanikuühiskonna tegutsemisruumiga seotud küsimustest: kodanike osalemine avalikus arutelus ja otsuste tegemisel (22%) ning meediavabadus ja sõltumatus (21%). </text:p>
        <text:p text:style-name="P32">Vähemuste (14%) ja poliitilise opositsiooni (11%) õigusi mainitakse palju harvemini. </text:p>
        <text:p text:style-name="P32"/>
        <text:p text:style-name="P55">Arvamused selle kohta, mis on demokraatias kõige olulisem, on ELi liikmesriikides erinevad </text:p>
        <text:p text:style-name="P32">Kuigi sõnavabadus on ELi tasandil kõige enam nimetatud element, on selle tähtsus Euroopa Liidus erinev: see kaldub domineerima loodeosas, näiteks Madalmaades (45%), Taanis (44%) ja Rootsis (41%). Vabasid ja õiglasi valimisi nimetasid kõige rohkem <text:span text:style-name="T13">Läti</text:span> (43%), Rumeenia (42%) ja <text:span text:style-name="T13">Leedu </text:span>(41%). </text:p>
        <text:p text:style-name="P32">Teisest küljest on korruptsioon kaalukam lõunas ja idas: Bulgaarias leiab 50 % vastanutest, et korruptsioonivastane võitlus on demokraatia kõige olulisem element, mis ületab oluliselt ELi keskmist (28 %). Sama suur oli osakaal Portugalis (46%), Horvaatias (44%) ja Kreekas (42%). </text:p>
        <text:p text:style-name="P34">Vähemuste õiguste austamine ja tugev vastuseis valitsuse kritiseerimisele on igas liikmesriigis üsna madal, vastavalt mitte üle 22% (Luksemburg vähemuste õiguste eest) ja 21% (Malta opositsiooni eest). </text:p>
        <text:p text:style-name="P35"><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5">3. küsimus Millised järgmistest on Teie arvates demokraatliku ühiskonna kõige olulisemad elemendid?</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8">Alus: EL 27 (%)</text:p></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row><table:table-row table:style-name="Tableau3.3"><table:table-cell table:style-name="Tableau3.A1" office:value-type="string"><text:p text:style-name="P77"/></table:table-cell><table:table-cell table:style-name="Tableau3.B3" office:value-type="string"><text:p text:style-name="P79">EL 27</text:p></table:table-cell><table:table-cell table:style-name="Tableau3.A1" office:value-type="string"><text:p text:style-name="P76">BE</text:p></table:table-cell><table:table-cell table:style-name="Tableau3.B3" office:value-type="string"><text:p text:style-name="P79">BG</text:p></table:table-cell><table:table-cell table:style-name="Tableau3.B3" office:value-type="string"><text:p text:style-name="P79">CZ</text:p></table:table-cell><table:table-cell table:style-name="Tableau3.B3" office:value-type="string"><text:p text:style-name="P79">DK</text:p></table:table-cell><table:table-cell table:style-name="Tableau3.B3" office:value-type="string"><text:p text:style-name="P79">DE</text:p></table:table-cell><table:table-cell table:style-name="Tableau3.B3" office:value-type="string"><text:p text:style-name="P79">EE</text:p></table:table-cell><table:table-cell table:style-name="Tableau3.B3" office:value-type="string"><text:p text:style-name="P79">IE</text:p></table:table-cell><table:table-cell table:style-name="Tableau3.B3" office:value-type="string"><text:p text:style-name="P79">EL</text:p></table:table-cell><table:table-cell table:style-name="Tableau3.B3" office:value-type="string"><text:p text:style-name="P79">ES</text:p></table:table-cell><table:table-cell table:style-name="Tableau3.B3" office:value-type="string"><text:p text:style-name="P79">FR</text:p></table:table-cell><table:table-cell table:style-name="Tableau3.B3" office:value-type="string"><text:p text:style-name="P79">HR</text:p></table:table-cell><table:table-cell table:style-name="Tableau3.B3" office:value-type="string"><text:p text:style-name="P79">IT</text:p></table:table-cell><table:table-cell table:style-name="Tableau3.B3" office:value-type="string"><text:p text:style-name="P79">CY</text:p></table:table-cell><table:table-cell table:style-name="Tableau3.B3" office:value-type="string"><text:p text:style-name="P79">LV</text:p></table:table-cell><table:table-cell table:style-name="Tableau3.B3" office:value-type="string"><text:p text:style-name="P79">LT</text:p></table:table-cell><table:table-cell table:style-name="Tableau3.B3" office:value-type="string"><text:p text:style-name="P79">LU</text:p></table:table-cell><table:table-cell table:style-name="Tableau3.B3" office:value-type="string"><text:p text:style-name="P79">HU</text:p></table:table-cell><table:table-cell table:style-name="Tableau3.B3" office:value-type="string"><text:p text:style-name="P79">MT</text:p></table:table-cell><table:table-cell table:style-name="Tableau3.B3" office:value-type="string"><text:p text:style-name="P79">NL</text:p></table:table-cell><table:table-cell table:style-name="Tableau3.B3" office:value-type="string"><text:p text:style-name="P79">AT</text:p></table:table-cell><table:table-cell table:style-name="Tableau3.B3" office:value-type="string"><text:p text:style-name="P79">PL</text:p></table:table-cell><table:table-cell table:style-name="Tableau3.B3" office:value-type="string"><text:p text:style-name="P79">PT</text:p></table:table-cell><table:table-cell table:style-name="Tableau3.B3" office:value-type="string"><text:p text:style-name="P79">RO</text:p></table:table-cell><table:table-cell table:style-name="Tableau3.B3" office:value-type="string"><text:p text:style-name="P79">SI</text:p></table:table-cell><table:table-cell table:style-name="Tableau3.B3" office:value-type="string"><text:p text:style-name="P79">SK</text:p></table:table-cell><table:table-cell table:style-name="Tableau3.B3" office:value-type="string"><text:p text:style-name="P79">FI</text:p></table:table-cell><table:table-cell table:style-name="Tableau3.B3" office:value-type="string"><text:p text:style-name="P79">SE</text:p></table:table-cell></table:table-row><table:table-row><table:table-cell table:style-name="Tableau3.A4" office:value-type="string"><text:p text:style-name="P80">Sõna-/sõnavabadus</text:p></table:table-cell><table:table-cell table:style-name="Tableau3.B4" office:value-type="float" office:value="34"><text:p text:style-name="P82">34</text:p></table:table-cell><table:table-cell table:style-name="Tableau3.C4" office:value-type="float" office:value="38"><text:p text:style-name="P83">38</text:p></table:table-cell><table:table-cell table:style-name="Tableau3.D4" office:value-type="float" office:value="22"><text:p text:style-name="P81">22</text:p></table:table-cell><table:table-cell table:style-name="Tableau3.B4" office:value-type="float" office:value="33"><text:p text:style-name="P83">33</text:p></table:table-cell><table:table-cell table:style-name="Tableau3.F4" office:value-type="float" office:value="44"><text:p text:style-name="P83">44</text:p></table:table-cell><table:table-cell table:style-name="Tableau3.C4" office:value-type="float" office:value="38"><text:p text:style-name="P83">38</text:p></table:table-cell><table:table-cell table:style-name="Tableau3.B4" office:value-type="float" office:value="33"><text:p text:style-name="P83">33</text:p></table:table-cell><table:table-cell table:style-name="Tableau3.I4" office:value-type="float" office:value="32"><text:p text:style-name="P81">32</text:p></table:table-cell><table:table-cell table:style-name="Tableau3.I4" office:value-type="float" office:value="32"><text:p text:style-name="P81">32</text:p></table:table-cell><table:table-cell table:style-name="Tableau3.K4" office:value-type="float" office:value="24"><text:p text:style-name="P81">24</text:p></table:table-cell><table:table-cell table:style-name="Tableau3.L4" office:value-type="float" office:value="36"><text:p text:style-name="P83">36</text:p></table:table-cell><table:table-cell table:style-name="Tableau3.I4" office:value-type="float" office:value="31"><text:p text:style-name="P81">31</text:p></table:table-cell><table:table-cell table:style-name="Tableau3.L4" office:value-type="float" office:value="36"><text:p text:style-name="P83">36</text:p></table:table-cell><table:table-cell table:style-name="Tableau3.O4" office:value-type="float" office:value="29"><text:p text:style-name="P81">29</text:p></table:table-cell><table:table-cell table:style-name="Tableau3.P4" office:value-type="float" office:value="27"><text:p text:style-name="P81">27</text:p></table:table-cell><table:table-cell table:style-name="Tableau3.P4" office:value-type="float" office:value="26"><text:p text:style-name="P81">26</text:p></table:table-cell><table:table-cell table:style-name="Tableau3.I4" office:value-type="float" office:value="32"><text:p text:style-name="P81">32</text:p></table:table-cell><table:table-cell table:style-name="Tableau3.O4" office:value-type="float" office:value="29"><text:p text:style-name="P81">29</text:p></table:table-cell><table:table-cell table:style-name="Tableau3.O4" office:value-type="float" office:value="29"><text:p text:style-name="P81">29</text:p></table:table-cell><table:table-cell table:style-name="Tableau3.U4" office:value-type="float" office:value="45"><text:p text:style-name="P83">45</text:p></table:table-cell><table:table-cell table:style-name="Tableau3.L4" office:value-type="float" office:value="37"><text:p text:style-name="P83">37</text:p></table:table-cell><table:table-cell table:style-name="Tableau3.B4" office:value-type="float" office:value="34"><text:p text:style-name="P83">34</text:p></table:table-cell><table:table-cell table:style-name="Tableau3.P4" office:value-type="float" office:value="25"><text:p text:style-name="P81">25</text:p></table:table-cell><table:table-cell table:style-name="Tableau3.I4" office:value-type="float" office:value="30"><text:p text:style-name="P81">30</text:p></table:table-cell><table:table-cell table:style-name="Tableau3.O4" office:value-type="float" office:value="28"><text:p text:style-name="P81">28</text:p></table:table-cell><table:table-cell table:style-name="Tableau3.I4" office:value-type="float" office:value="30"><text:p text:style-name="P81">30</text:p></table:table-cell><table:table-cell table:style-name="Tableau3.L4" office:value-type="float" office:value="36"><text:p text:style-name="P83">36</text:p></table:table-cell><table:table-cell table:style-name="Tableau3.c4" office:value-type="float" office:value="41"><text:p text:style-name="P83">41</text:p></table:table-cell></table:table-row><table:table-row><table:table-cell table:style-name="Tableau3.A5" office:value-type="string"><text:p text:style-name="P80">Vabad ja õiglased valimised</text:p></table:table-cell><table:table-cell table:style-name="Tableau3.I4" office:value-type="float" office:value="32"><text:p text:style-name="P79">32</text:p></table:table-cell><table:table-cell table:style-name="Tableau3.B4" office:value-type="float" office:value="33"><text:p text:style-name="P83">33</text:p></table:table-cell><table:table-cell table:style-name="Tableau3.L4" office:value-type="float" office:value="35"><text:p text:style-name="P83">35</text:p></table:table-cell><table:table-cell table:style-name="Tableau3.L4" office:value-type="float" office:value="37"><text:p text:style-name="P83">37</text:p></table:table-cell><table:table-cell table:style-name="Tableau3.L4" office:value-type="float" office:value="36"><text:p text:style-name="P83">36</text:p></table:table-cell><table:table-cell table:style-name="Tableau3.C4" office:value-type="float" office:value="38"><text:p text:style-name="P83">38</text:p></table:table-cell><table:table-cell table:style-name="Tableau3.C4" office:value-type="float" office:value="38"><text:p text:style-name="P83">38</text:p></table:table-cell><table:table-cell table:style-name="Tableau3.L4" office:value-type="float" office:value="37"><text:p text:style-name="P83">37</text:p></table:table-cell><table:table-cell table:style-name="Tableau3.D4" office:value-type="float" office:value="20"><text:p text:style-name="P81">20</text:p></table:table-cell><table:table-cell table:style-name="Tableau3.P4" office:value-type="float" office:value="26"><text:p text:style-name="P81">26</text:p></table:table-cell><table:table-cell table:style-name="Tableau3.P4" office:value-type="float" office:value="26"><text:p text:style-name="P81">26</text:p></table:table-cell><table:table-cell table:style-name="Tableau3.I4" office:value-type="float" office:value="31"><text:p text:style-name="P81">31</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F4" office:value-type="float" office:value="43"><text:p text:style-name="P83">43</text:p></table:table-cell><table:table-cell table:style-name="Tableau3.c4" office:value-type="float" office:value="41"><text:p text:style-name="P83">41</text:p></table:table-cell><table:table-cell table:style-name="Tableau3.O4" office:value-type="float" office:value="28"><text:p text:style-name="P81">28</text:p></table:table-cell><table:table-cell table:style-name="Tableau3.L4" office:value-type="float" office:value="36"><text:p text:style-name="P83">36</text:p></table:table-cell><table:table-cell table:style-name="Tableau3.I4" office:value-type="float" office:value="32"><text:p text:style-name="P81">32</text:p></table:table-cell><table:table-cell table:style-name="Tableau3.F4" office:value-type="float" office:value="43"><text:p text:style-name="P83">43</text:p></table:table-cell><table:table-cell table:style-name="Tableau3.L4" office:value-type="float" office:value="35"><text:p text:style-name="P83">35</text:p></table:table-cell><table:table-cell table:style-name="Tableau3.C4" office:value-type="float" office:value="39"><text:p text:style-name="P83">39</text:p></table:table-cell><table:table-cell table:style-name="Tableau3.O4" office:value-type="float" office:value="28"><text:p text:style-name="P81">28</text:p></table:table-cell><table:table-cell table:style-name="Tableau3.c4" office:value-type="float" office:value="42"><text:p text:style-name="P83">42</text:p></table:table-cell><table:table-cell table:style-name="Tableau3.I4" office:value-type="float" office:value="30"><text:p text:style-name="P81">30</text:p></table:table-cell><table:table-cell table:style-name="Tableau3.I4" office:value-type="float" office:value="32"><text:p text:style-name="P81">32</text:p></table:table-cell><table:table-cell table:style-name="Tableau3.c4" office:value-type="float" office:value="41"><text:p text:style-name="P83">41</text:p></table:table-cell><table:table-cell table:style-name="Tableau3.c4" office:value-type="float" office:value="41"><text:p text:style-name="P83">41</text:p></table:table-cell></table:table-row><table:table-row><table:table-cell table:style-name="Tableau3.A4" office:value-type="string"><text:p text:style-name="P80">Õigusriigi põhimõtte austamine ja põhiõiguste kaitse</text:p></table:table-cell><table:table-cell table:style-name="Tableau3.I4" office:value-type="float" office:value="31"><text:p text:style-name="P79">31</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I4" office:value-type="float" office:value="32"><text:p text:style-name="P81">32</text:p></table:table-cell><table:table-cell table:style-name="Tableau3.I4" office:value-type="float" office:value="32"><text:p text:style-name="P81">32</text:p></table:table-cell><table:table-cell table:style-name="Tableau3.I4" office:value-type="float" office:value="31"><text:p text:style-name="P81">31</text:p></table:table-cell><table:table-cell table:style-name="Tableau3.I4" office:value-type="float" office:value="32"><text:p text:style-name="P81">32</text:p></table:table-cell><table:table-cell table:style-name="Tableau3.O4" office:value-type="float" office:value="28"><text:p text:style-name="P81">28</text:p></table:table-cell><table:table-cell table:style-name="Tableau3.L4" office:value-type="float" office:value="35"><text:p text:style-name="P83">35</text:p></table:table-cell><table:table-cell table:style-name="Tableau3.L4" office:value-type="float" office:value="35"><text:p text:style-name="P83">35</text:p></table:table-cell><table:table-cell table:style-name="Tableau3.O4" office:value-type="float" office:value="29"><text:p text:style-name="P81">29</text:p></table:table-cell><table:table-cell table:style-name="Tableau3.I4" office:value-type="float" office:value="32"><text:p text:style-name="P81">32</text:p></table:table-cell><table:table-cell table:style-name="Tableau3.L4" office:value-type="float" office:value="36"><text:p text:style-name="P83">36</text:p></table:table-cell><table:table-cell table:style-name="Tableau3.B4" office:value-type="float" office:value="33"><text:p text:style-name="P83">33</text:p></table:table-cell><table:table-cell table:style-name="Tableau3.O4" office:value-type="float" office:value="29"><text:p text:style-name="P81">29</text:p></table:table-cell><table:table-cell table:style-name="Tableau3.Q6" office:value-type="float" office:value="19"><text:p text:style-name="P81">19</text:p></table:table-cell><table:table-cell table:style-name="Tableau3.L4" office:value-type="float" office:value="35"><text:p text:style-name="P83">35</text:p></table:table-cell><table:table-cell table:style-name="Tableau3.B4" office:value-type="float" office:value="33"><text:p text:style-name="P83">33</text:p></table:table-cell><table:table-cell table:style-name="Tableau3.L4" office:value-type="float" office:value="37"><text:p text:style-name="P83">37</text:p></table:table-cell><table:table-cell table:style-name="Tableau3.K4" office:value-type="float" office:value="23"><text:p text:style-name="P81">23</text:p></table:table-cell><table:table-cell table:style-name="Tableau3.I4" office:value-type="float" office:value="31"><text:p text:style-name="P81">31</text:p></table:table-cell><table:table-cell table:style-name="Tableau3.P4" office:value-type="float" office:value="25"><text:p text:style-name="P81">25</text:p></table:table-cell><table:table-cell table:style-name="Tableau3.L4" office:value-type="float" office:value="36"><text:p text:style-name="P83">36</text:p></table:table-cell><table:table-cell table:style-name="Tableau3.B4" office:value-type="float" office:value="34"><text:p text:style-name="P83">34</text:p></table:table-cell><table:table-cell table:style-name="Tableau3.C4" office:value-type="float" office:value="39"><text:p text:style-name="P83">39</text:p></table:table-cell><table:table-cell table:style-name="Tableau3.L4" office:value-type="float" office:value="36"><text:p text:style-name="P83">36</text:p></table:table-cell><table:table-cell table:style-name="Tableau3.B4" office:value-type="float" office:value="33"><text:p text:style-name="P83">33</text:p></table:table-cell><table:table-cell table:style-name="Tableau3.O4" office:value-type="float" office:value="29"><text:p text:style-name="P81">29</text:p></table:table-cell></table:table-row><table:table-row><table:table-cell table:style-name="Tableau3.A7" office:value-type="string"><text:p text:style-name="P80">Korruptsioonivastane võitlus</text:p></table:table-cell><table:table-cell table:style-name="Tableau3.O4" office:value-type="float" office:value="28"><text:p text:style-name="P79">28</text:p></table:table-cell><table:table-cell table:style-name="Tableau3.D4" office:value-type="float" office:value="20"><text:p text:style-name="P81">20</text:p></table:table-cell><table:table-cell table:style-name="Tableau3.D7" office:value-type="float" office:value="50"><text:p text:style-name="P83">50</text:p></table:table-cell><table:table-cell table:style-name="Tableau3.P4" office:value-type="float" office:value="27"><text:p text:style-name="P81">27</text:p></table:table-cell><table:table-cell table:style-name="Tableau3.D4" office:value-type="float" office:value="20"><text:p text:style-name="P81">20</text:p></table:table-cell><table:table-cell table:style-name="Tableau3.G7" office:value-type="float" office:value="17"><text:p text:style-name="P81">17</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c4" office:value-type="float" office:value="42"><text:p text:style-name="P83">42</text:p></table:table-cell><table:table-cell table:style-name="Tableau3.c4" office:value-type="float" office:value="41"><text:p text:style-name="P83">41</text:p></table:table-cell><table:table-cell table:style-name="Tableau3.P4" office:value-type="float" office:value="26"><text:p text:style-name="P81">26</text:p></table:table-cell><table:table-cell table:style-name="Tableau3.F4" office:value-type="float" office:value="44"><text:p text:style-name="P83">44</text:p></table:table-cell><table:table-cell table:style-name="Tableau3.I4" office:value-type="float" office:value="30"><text:p text:style-name="P81">30</text:p></table:table-cell><table:table-cell table:style-name="Tableau3.c4" office:value-type="float" office:value="41"><text:p text:style-name="P83">41</text:p></table:table-cell><table:table-cell table:style-name="Tableau3.I4" office:value-type="float" office:value="31"><text:p text:style-name="P81">31</text:p></table:table-cell><table:table-cell table:style-name="Tableau3.C4" office:value-type="float" office:value="38"><text:p text:style-name="P83">38</text:p></table:table-cell><table:table-cell table:style-name="Tableau3.D4" office:value-type="float" office:value="20"><text:p text:style-name="P81">20</text:p></table:table-cell><table:table-cell table:style-name="Tableau3.I4" office:value-type="float" office:value="31"><text:p text:style-name="P81">31</text:p></table:table-cell><table:table-cell table:style-name="Tableau3.Q6" office:value-type="float" office:value="18"><text:p text:style-name="P81">18</text:p></table:table-cell><table:table-cell table:style-name="Tableau3.G7" office:value-type="float" office:value="15"><text:p text:style-name="P81">15</text:p></table:table-cell><table:table-cell table:style-name="Tableau3.K4" office:value-type="float" office:value="24"><text:p text:style-name="P81">24</text:p></table:table-cell><table:table-cell table:style-name="Tableau3.D4" office:value-type="float" office:value="22"><text:p text:style-name="P81">22</text:p></table:table-cell><table:table-cell table:style-name="Tableau3.U4" office:value-type="float" office:value="46"><text:p text:style-name="P83">46</text:p></table:table-cell><table:table-cell table:style-name="Tableau3.c4" office:value-type="float" office:value="40"><text:p text:style-name="P83">40</text:p></table:table-cell><table:table-cell table:style-name="Tableau3.L4" office:value-type="float" office:value="36"><text:p text:style-name="P83">36</text:p></table:table-cell><table:table-cell table:style-name="Tableau3.L4" office:value-type="float" office:value="35"><text:p text:style-name="P83">35</text:p></table:table-cell><table:table-cell table:style-name="Tableau3.D4" office:value-type="float" office:value="20"><text:p text:style-name="P81">20</text:p></table:table-cell><table:table-cell table:style-name="Tableau3.D4" office:value-type="float" office:value="22"><text:p text:style-name="P81">22</text:p></table:table-cell></table:table-row><table:table-row><table:table-cell table:style-name="Tableau3.A4" office:value-type="string"><text:p text:style-name="P80">Sõltumatu kohtusüsteem</text:p></table:table-cell><table:table-cell table:style-name="Tableau3.P4" office:value-type="float" office:value="26"><text:p text:style-name="P79">26</text:p></table:table-cell><table:table-cell table:style-name="Tableau3.P4" office:value-type="float" office:value="27"><text:p text:style-name="P81">27</text:p></table:table-cell><table:table-cell table:style-name="Tableau3.C4" office:value-type="float" office:value="38"><text:p text:style-name="P83">38</text:p></table:table-cell><table:table-cell table:style-name="Tableau3.P4" office:value-type="float" office:value="25"><text:p text:style-name="P81">25</text:p></table:table-cell><table:table-cell table:style-name="Tableau3.P4" office:value-type="float" office:value="27"><text:p text:style-name="P81">27</text:p></table:table-cell><table:table-cell table:style-name="Tableau3.P4" office:value-type="float" office:value="25"><text:p text:style-name="P81">25</text:p></table:table-cell><table:table-cell table:style-name="Tableau3.K4" office:value-type="float" office:value="24"><text:p text:style-name="P81">24</text:p></table:table-cell><table:table-cell table:style-name="Tableau3.P4" office:value-type="float" office:value="26"><text:p text:style-name="P81">26</text:p></table:table-cell><table:table-cell table:style-name="Tableau3.L4" office:value-type="float" office:value="37"><text:p text:style-name="P83">37</text:p></table:table-cell><table:table-cell table:style-name="Tableau3.I4" office:value-type="float" office:value="31"><text:p text:style-name="P81">31</text:p></table:table-cell><table:table-cell table:style-name="Tableau3.D4" office:value-type="float" office:value="21"><text:p text:style-name="P81">21</text:p></table:table-cell><table:table-cell table:style-name="Tableau3.C4" office:value-type="float" office:value="39"><text:p text:style-name="P83">39</text:p></table:table-cell><table:table-cell table:style-name="Tableau3.D4" office:value-type="float" office:value="22"><text:p text:style-name="P81">22</text:p></table:table-cell><table:table-cell table:style-name="Tableau3.K4" office:value-type="float" office:value="24"><text:p text:style-name="P81">24</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K4" office:value-type="float" office:value="23"><text:p text:style-name="P81">23</text:p></table:table-cell><table:table-cell table:style-name="Tableau3.B4" office:value-type="float" office:value="34"><text:p text:style-name="P83">34</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I4" office:value-type="float" office:value="30"><text:p text:style-name="P81">30</text:p></table:table-cell><table:table-cell table:style-name="Tableau3.B4" office:value-type="float" office:value="34"><text:p text:style-name="P83">34</text:p></table:table-cell><table:table-cell table:style-name="Tableau3.K4" office:value-type="float" office:value="23"><text:p text:style-name="P81">23</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P4" office:value-type="float" office:value="27"><text:p text:style-name="P81">27</text:p></table:table-cell><table:table-cell table:style-name="Tableau3.I4" office:value-type="float" office:value="31"><text:p text:style-name="P81">31</text:p></table:table-cell><table:table-cell table:style-name="Tableau3.D4" office:value-type="float" office:value="21"><text:p text:style-name="P81">21</text:p></table:table-cell></table:table-row><table:table-row><table:table-cell table:style-name="Tableau3.A9" office:value-type="string"><text:p text:style-name="P80">Poliitiliste juhtide läbipaistvus ja vastutus</text:p></table:table-cell><table:table-cell table:style-name="Tableau3.P4" office:value-type="float" office:value="26"><text:p text:style-name="P79">26</text:p></table:table-cell><table:table-cell table:style-name="Tableau3.P4" office:value-type="float" office:value="25"><text:p text:style-name="P81">25</text:p></table:table-cell><table:table-cell table:style-name="Tableau3.P4" office:value-type="float" office:value="25"><text:p text:style-name="P81">25</text:p></table:table-cell><table:table-cell table:style-name="Tableau3.P4" office:value-type="float" office:value="25"><text:p text:style-name="P81">25</text:p></table:table-cell><table:table-cell table:style-name="Tableau3.D4" office:value-type="float" office:value="22"><text:p text:style-name="P81">22</text:p></table:table-cell><table:table-cell table:style-name="Tableau3.Q6" office:value-type="float" office:value="19"><text:p text:style-name="P81">19</text:p></table:table-cell><table:table-cell table:style-name="Tableau3.O4" office:value-type="float" office:value="28"><text:p text:style-name="P81">28</text:p></table:table-cell><table:table-cell table:style-name="Tableau3.I4" office:value-type="float" office:value="31"><text:p text:style-name="P81">31</text:p></table:table-cell><table:table-cell table:style-name="Tableau3.I4" office:value-type="float" office:value="32"><text:p text:style-name="P81">32</text:p></table:table-cell><table:table-cell table:style-name="Tableau3.L4" office:value-type="float" office:value="35"><text:p text:style-name="P83">35</text:p></table:table-cell><table:table-cell table:style-name="Tableau3.O4" office:value-type="float" office:value="29"><text:p text:style-name="P81">29</text:p></table:table-cell><table:table-cell table:style-name="Tableau3.O4" office:value-type="float" office:value="28"><text:p text:style-name="P81">28</text:p></table:table-cell><table:table-cell table:style-name="Tableau3.O4" office:value-type="float" office:value="29"><text:p text:style-name="P81">29</text:p></table:table-cell><table:table-cell table:style-name="Tableau3.C4" office:value-type="float" office:value="38"><text:p text:style-name="P83">38</text:p></table:table-cell><table:table-cell table:style-name="Tableau3.D4" office:value-type="float" office:value="22"><text:p text:style-name="P81">22</text:p></table:table-cell><table:table-cell table:style-name="Tableau3.L4" office:value-type="float" office:value="35"><text:p text:style-name="P83">35</text:p></table:table-cell><table:table-cell table:style-name="Tableau3.I4" office:value-type="float" office:value="31"><text:p text:style-name="P81">31</text:p></table:table-cell><table:table-cell table:style-name="Tableau3.O4" office:value-type="float" office:value="28"><text:p text:style-name="P81">28</text:p></table:table-cell><table:table-cell table:style-name="Tableau3.I4" office:value-type="float" office:value="32"><text:p text:style-name="P81">32</text:p></table:table-cell><table:table-cell table:style-name="Tableau3.D4" office:value-type="float" office:value="21"><text:p text:style-name="P81">21</text:p></table:table-cell><table:table-cell table:style-name="Tableau3.D4" office:value-type="float" office:value="20"><text:p text:style-name="P81">20</text:p></table:table-cell><table:table-cell table:style-name="Tableau3.D4" office:value-type="float" office:value="22"><text:p text:style-name="P81">22</text:p></table:table-cell><table:table-cell table:style-name="Tableau3.L4" office:value-type="float" office:value="37"><text:p text:style-name="P83">37</text:p></table:table-cell><table:table-cell table:style-name="Tableau3.K4" office:value-type="float" office:value="24"><text:p text:style-name="P81">24</text:p></table:table-cell><table:table-cell table:style-name="Tableau3.P4" office:value-type="float" office:value="26"><text:p text:style-name="P81">26</text:p></table:table-cell><table:table-cell table:style-name="Tableau3.D4" office:value-type="float" office:value="22"><text:p text:style-name="P81">22</text:p></table:table-cell><table:table-cell table:style-name="Tableau3.D4" office:value-type="float" office:value="21"><text:p text:style-name="P81">21</text:p></table:table-cell><table:table-cell table:style-name="Tableau3.D4" office:value-type="float" office:value="20"><text:p text:style-name="P81">20</text:p></table:table-cell></table:table-row><table:table-row><table:table-cell table:style-name="Tableau3.A4" office:value-type="string"><text:p text:style-name="P80">Meediavabadus ja sõltumatus</text:p></table:table-cell><table:table-cell table:style-name="Tableau3.D4" office:value-type="float" office:value="21"><text:p text:style-name="P79">21</text:p></table:table-cell><table:table-cell table:style-name="Tableau3.G7" office:value-type="float" office:value="17"><text:p text:style-name="P81">17</text:p></table:table-cell><table:table-cell table:style-name="Tableau3.Q6" office:value-type="float" office:value="18"><text:p text:style-name="P81">18</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D4" office:value-type="float" office:value="21"><text:p text:style-name="P81">21</text:p></table:table-cell><table:table-cell table:style-name="Tableau3.P4" office:value-type="float" office:value="26"><text:p text:style-name="P81">26</text:p></table:table-cell><table:table-cell table:style-name="Tableau3.Q6" office:value-type="float" office:value="19"><text:p text:style-name="P81">19</text:p></table:table-cell><table:table-cell table:style-name="Tableau3.Q6" office:value-type="float" office:value="18"><text:p text:style-name="P81">18</text:p></table:table-cell><table:table-cell table:style-name="Tableau3.Q6" office:value-type="float" office:value="19"><text:p text:style-name="P81">19</text:p></table:table-cell><table:table-cell table:style-name="Tableau3.Q6" office:value-type="float" office:value="18"><text:p text:style-name="P81">18</text:p></table:table-cell><table:table-cell table:style-name="Tableau3.D4" office:value-type="float" office:value="20"><text:p text:style-name="P81">20</text:p></table:table-cell><table:table-cell table:style-name="Tableau3.D4" office:value-type="float" office:value="22"><text:p text:style-name="P81">22</text:p></table:table-cell><table:table-cell table:style-name="Tableau3.Q6" office:value-type="float" office:value="19"><text:p text:style-name="P81">19</text:p></table:table-cell><table:table-cell table:style-name="Tableau3.D4" office:value-type="float" office:value="21"><text:p text:style-name="P81">21</text:p></table:table-cell><table:table-cell table:style-name="Tableau3.P4" office:value-type="float" office:value="26"><text:p text:style-name="P81">26</text:p></table:table-cell><table:table-cell table:style-name="Tableau3.P4" office:value-type="float" office:value="25"><text:p text:style-name="P81">25</text:p></table:table-cell><table:table-cell table:style-name="Tableau3.D4" office:value-type="float" office:value="20"><text:p text:style-name="P81">20</text:p></table:table-cell><table:table-cell table:style-name="Tableau3.P4" office:value-type="float" office:value="25"><text:p text:style-name="P81">25</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I4" office:value-type="float" office:value="31"><text:p text:style-name="P81">31</text:p></table:table-cell><table:table-cell table:style-name="Tableau3.G7" office:value-type="float" office:value="16"><text:p text:style-name="P81">16</text:p></table:table-cell><table:table-cell table:style-name="Tableau3.G7" office:value-type="float" office:value="15"><text:p text:style-name="P81">15</text:p></table:table-cell><table:table-cell table:style-name="Tableau3.P4" office:value-type="float" office:value="27"><text:p text:style-name="P81">27</text:p></table:table-cell><table:table-cell table:style-name="Tableau3.D4" office:value-type="float" office:value="21"><text:p text:style-name="P81">21</text:p></table:table-cell><table:table-cell table:style-name="Tableau3.D4" office:value-type="float" office:value="22"><text:p text:style-name="P81">22</text:p></table:table-cell><table:table-cell table:style-name="Tableau3.P4" office:value-type="float" office:value="26"><text:p text:style-name="P81">26</text:p></table:table-cell></table:table-row><table:table-row><table:table-cell table:style-name="Tableau3.A11" office:value-type="string"><text:p text:style-name="P80">Kodanikud saavad osaleda avalikus arutelus ja otsuste tegemises</text:p></table:table-cell><table:table-cell table:style-name="Tableau3.D4" office:value-type="float" office:value="22"><text:p text:style-name="P79">22</text:p></table:table-cell><table:table-cell table:style-name="Tableau3.D4" office:value-type="float" office:value="21"><text:p text:style-name="P81">21</text:p></table:table-cell><table:table-cell table:style-name="Tableau3.O4" office:value-type="float" office:value="29"><text:p text:style-name="P81">29</text:p></table:table-cell><table:table-cell table:style-name="Tableau3.Q6" office:value-type="float" office:value="19"><text:p text:style-name="P81">19</text:p></table:table-cell><table:table-cell table:style-name="Tableau3.D4" office:value-type="float" office:value="22"><text:p text:style-name="P81">22</text:p></table:table-cell><table:table-cell table:style-name="Tableau3.K4" office:value-type="float" office:value="23"><text:p text:style-name="P81">23</text:p></table:table-cell><table:table-cell table:style-name="Tableau3.O4" office:value-type="float" office:value="29"><text:p text:style-name="P81">29</text:p></table:table-cell><table:table-cell table:style-name="Tableau3.K4" office:value-type="float" office:value="24"><text:p text:style-name="P81">24</text:p></table:table-cell><table:table-cell table:style-name="Tableau3.K4" office:value-type="float" office:value="24"><text:p text:style-name="P81">24</text:p></table:table-cell><table:table-cell table:style-name="Tableau3.D4" office:value-type="float" office:value="20"><text:p text:style-name="P81">20</text:p></table:table-cell><table:table-cell table:style-name="Tableau3.P4" office:value-type="float" office:value="25"><text:p text:style-name="P81">25</text:p></table:table-cell><table:table-cell table:style-name="Tableau3.P4" office:value-type="float" office:value="26"><text:p text:style-name="P81">26</text:p></table:table-cell><table:table-cell table:style-name="Tableau3.D4" office:value-type="float" office:value="22"><text:p text:style-name="P81">22</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P4" office:value-type="float" office:value="25"><text:p text:style-name="P81">25</text:p></table:table-cell><table:table-cell table:style-name="Tableau3.I4" office:value-type="float" office:value="30"><text:p text:style-name="P81">30</text:p></table:table-cell><table:table-cell table:style-name="Tableau3.G7" office:value-type="float" office:value="16"><text:p text:style-name="P81">16</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Q6" office:value-type="float" office:value="18"><text:p text:style-name="P81">18</text:p></table:table-cell><table:table-cell table:style-name="Tableau3.P4" office:value-type="float" office:value="27"><text:p text:style-name="P81">27</text:p></table:table-cell><table:table-cell table:style-name="Tableau3.D4" office:value-type="float" office:value="20"><text:p text:style-name="P81">20</text:p></table:table-cell><table:table-cell table:style-name="Tableau3.K4" office:value-type="float" office:value="23"><text:p text:style-name="P81">23</text:p></table:table-cell><table:table-cell table:style-name="Tableau3.K4" office:value-type="float" office:value="24"><text:p text:style-name="P81">24</text:p></table:table-cell></table:table-row><table:table-row><table:table-cell table:style-name="Tableau3.A4" office:value-type="string"><text:p text:style-name="P80">Vähemuste õiguste austamine</text:p></table:table-cell><table:table-cell table:style-name="Tableau3.B12" office:value-type="float" office:value="14"><text:p text:style-name="P79">14</text:p></table:table-cell><table:table-cell table:style-name="Tableau3.B12" office:value-type="float" office:value="14"><text:p text:style-name="P81">14</text:p></table:table-cell><table:table-cell table:style-name="Tableau3.D12" office:value-type="float" office:value="5"><text:p text:style-name="P81">5</text:p></table:table-cell><table:table-cell table:style-name="Tableau3.D12" office:value-type="float" office:value="6"><text:p text:style-name="P81">6</text:p></table:table-cell><table:table-cell table:style-name="Tableau3.F12" office:value-type="float" office:value="12"><text:p text:style-name="P81">12</text:p></table:table-cell><table:table-cell table:style-name="Tableau3.B12" office:value-type="float" office:value="14"><text:p text:style-name="P81">14</text:p></table:table-cell><table:table-cell table:style-name="Tableau3.B12" office:value-type="float" office:value="13"><text:p text:style-name="P81">13</text:p></table:table-cell><table:table-cell table:style-name="Tableau3.G7" office:value-type="float" office:value="16"><text:p text:style-name="P81">16</text:p></table:table-cell><table:table-cell table:style-name="Tableau3.F12" office:value-type="float" office:value="10"><text:p text:style-name="P81">10</text:p></table:table-cell><table:table-cell table:style-name="Tableau3.F12" office:value-type="float" office:value="11"><text:p text:style-name="P81">11</text:p></table:table-cell><table:table-cell table:style-name="Tableau3.G7" office:value-type="float" office:value="17"><text:p text:style-name="P81">17</text:p></table:table-cell><table:table-cell table:style-name="Tableau3.M12" office:value-type="float" office:value="8"><text:p text:style-name="P81">8</text:p></table:table-cell><table:table-cell table:style-name="Tableau3.Q6" office:value-type="float" office:value="19"><text:p text:style-name="P81">19</text:p></table:table-cell><table:table-cell table:style-name="Tableau3.G7" office:value-type="float" office:value="17"><text:p text:style-name="P81">17</text:p></table:table-cell><table:table-cell table:style-name="Tableau3.F12" office:value-type="float" office:value="10"><text:p text:style-name="P81">10</text:p></table:table-cell><table:table-cell table:style-name="Tableau3.D12" office:value-type="float" office:value="6"><text:p text:style-name="P81">6</text:p></table:table-cell><table:table-cell table:style-name="Tableau3.D4" office:value-type="float" office:value="22"><text:p text:style-name="P81">22</text:p></table:table-cell><table:table-cell table:style-name="Tableau3.F12" office:value-type="float" office:value="11"><text:p text:style-name="P81">11</text:p></table:table-cell><table:table-cell table:style-name="Tableau3.Q6" office:value-type="float" office:value="19"><text:p text:style-name="P81">19</text:p></table:table-cell><table:table-cell table:style-name="Tableau3.F12" office:value-type="float" office:value="11"><text:p text:style-name="P81">11</text:p></table:table-cell><table:table-cell table:style-name="Tableau3.F12" office:value-type="float" office:value="11"><text:p text:style-name="P81">11</text:p></table:table-cell><table:table-cell table:style-name="Tableau3.F12" office:value-type="float" office:value="12"><text:p text:style-name="P81">12</text:p></table:table-cell><table:table-cell table:style-name="Tableau3.G7" office:value-type="float" office:value="15"><text:p text:style-name="P81">15</text:p></table:table-cell><table:table-cell table:style-name="Tableau3.M12" office:value-type="float" office:value="9"><text:p text:style-name="P81">9</text:p></table:table-cell><table:table-cell table:style-name="Tableau3.M12" office:value-type="float" office:value="9"><text:p text:style-name="P81">9</text:p></table:table-cell><table:table-cell table:style-name="Tableau3.F12" office:value-type="float" office:value="10"><text:p text:style-name="P81">10</text:p></table:table-cell><table:table-cell table:style-name="Tableau3.F12" office:value-type="float" office:value="12"><text:p text:style-name="P81">12</text:p></table:table-cell><table:table-cell table:style-name="Tableau3.F12" office:value-type="float" office:value="11"><text:p text:style-name="P81">11</text:p></table:table-cell></table:table-row><table:table-row><table:table-cell table:style-name="Tableau3.A13" office:value-type="string"><text:p text:style-name="P80">Tugev opositsioon, kes suudab valitsust kritiseerida</text:p></table:table-cell><table:table-cell table:style-name="Tableau3.F12" office:value-type="float" office:value="11"><text:p text:style-name="P79">11</text:p></table:table-cell><table:table-cell table:style-name="Tableau3.B12" office:value-type="float" office:value="14"><text:p text:style-name="P81">14</text:p></table:table-cell><table:table-cell table:style-name="Tableau3.M12" office:value-type="float" office:value="9"><text:p text:style-name="P81">9</text:p></table:table-cell><table:table-cell table:style-name="Tableau3.M12" office:value-type="float" office:value="8"><text:p text:style-name="P81">8</text:p></table:table-cell><table:table-cell table:style-name="Tableau3.F12" office:value-type="float" office:value="11"><text:p text:style-name="P81">11</text:p></table:table-cell><table:table-cell table:style-name="Tableau3.G7" office:value-type="float" office:value="15"><text:p text:style-name="P81">15</text:p></table:table-cell><table:table-cell table:style-name="Tableau3.G7" office:value-type="float" office:value="15"><text:p text:style-name="P81">15</text:p></table:table-cell><table:table-cell table:style-name="Tableau3.G7" office:value-type="float" office:value="16"><text:p text:style-name="P81">16</text:p></table:table-cell><table:table-cell table:style-name="Tableau3.B12" office:value-type="float" office:value="13"><text:p text:style-name="P81">13</text:p></table:table-cell><table:table-cell table:style-name="Tableau3.F12" office:value-type="float" office:value="10"><text:p text:style-name="P81">10</text:p></table:table-cell><table:table-cell table:style-name="Tableau3.F12" office:value-type="float" office:value="11"><text:p text:style-name="P81">11</text:p></table:table-cell><table:table-cell table:style-name="Tableau3.F12" office:value-type="float" office:value="11"><text:p text:style-name="P81">11</text:p></table:table-cell><table:table-cell table:style-name="Tableau3.M12" office:value-type="float" office:value="8"><text:p text:style-name="P81">8</text:p></table:table-cell><table:table-cell table:style-name="Tableau3.G7" office:value-type="float" office:value="17"><text:p text:style-name="P81">17</text:p></table:table-cell><table:table-cell table:style-name="Tableau3.B12" office:value-type="float" office:value="14"><text:p text:style-name="P81">14</text:p></table:table-cell><table:table-cell table:style-name="Tableau3.F12" office:value-type="float" office:value="12"><text:p text:style-name="P81">12</text:p></table:table-cell><table:table-cell table:style-name="Tableau3.Q6" office:value-type="float" office:value="19"><text:p text:style-name="P81">19</text:p></table:table-cell><table:table-cell table:style-name="Tableau3.M12" office:value-type="float" office:value="8"><text:p text:style-name="P81">8</text:p></table:table-cell><table:table-cell table:style-name="Tableau3.D4" office:value-type="float" office:value="21"><text:p text:style-name="P81">21</text:p></table:table-cell><table:table-cell table:style-name="Tableau3.B12" office:value-type="float" office:value="14"><text:p text:style-name="P81">14</text:p></table:table-cell><table:table-cell table:style-name="Tableau3.M12" office:value-type="float" office:value="9"><text:p text:style-name="P81">9</text:p></table:table-cell><table:table-cell table:style-name="Tableau3.F12" office:value-type="float" office:value="11"><text:p text:style-name="P81">11</text:p></table:table-cell><table:table-cell table:style-name="Tableau3.M12" office:value-type="float" office:value="8"><text:p text:style-name="P81">8</text:p></table:table-cell><table:table-cell table:style-name="Tableau3.F12" office:value-type="float" office:value="10"><text:p text:style-name="P81">10</text:p></table:table-cell><table:table-cell table:style-name="Tableau3.M12" office:value-type="float" office:value="8"><text:p text:style-name="P81">8</text:p></table:table-cell><table:table-cell table:style-name="Tableau3.M12" office:value-type="float" office:value="9"><text:p text:style-name="P81">9</text:p></table:table-cell><table:table-cell table:style-name="Tableau3.F12" office:value-type="float" office:value="11"><text:p text:style-name="P81">11</text:p></table:table-cell><table:table-cell table:style-name="Tableau3.F12" office:value-type="float" office:value="10"><text:p text:style-name="P81">10</text:p></table:table-cell></table:table-row></table:table><text:p text:style-name="P13"/></draw:text-box></draw:frame></text:p>
        <text:p text:style-name="P55">Sotsiaaldemograafilised andmed näitavad märkimisväärset põlvkondadevahelist lõhet selles, kuidas Euroopa kodanikud demokraatiat tajuvad </text:p>
        <text:p text:style-name="P36">55-aastased ja vanemad vastajad näitavad tugevamat toetust õigusriigi institutsioonilistele sammastele: tõenäolisemalt viitavad nad vabadele ja õiglastele valimistele (38% võrreldes 26%-ga 15–24-aastaste seas), austusele ja põhiõigustele (38% võrreldes 24%-ga), sõltumatule kohtusüsteemile (33% võrreldes 18%-ga) ning korruptsioonivastasele võitlusele (30% võrreldes 21%-ga). </text:p>
        <text:p text:style-name="P36">Seevastu nooremad põlvkonnad pooldavad kaasavamat ja kaasavamat demokraatiakontseptsiooni, asetades suurema tähtsuse vähemuste õiguste austamisele (20 % 15–24-aastaste seas võrreldes vaid 11 %ga 55-aastaste ja vanemate seas) ning kodanike suutlikkusele osaleda avalikus arutelus (24 % võrreldes 21 %ga). </text:p>
        <text:p text:style-name="P32">Samasugune seotus institutsioonilise usaldusväärsusega on ka kodanikel, kes on ELi praeguse toimimise suhtes kriitilisemad: need, kes ei ole rahul õigusriigi põhimõtte järgimisega ELis, asetavad suurema tõenäosusega korruptsioonivastase võitluse paremusjärjestusse (31 % võrreldes 25 %ga nende seas, kes on rahul). </text:p>
        <text:p text:style-name="P32"/>
        <text:h text:style-name="P20" text:outline-level="2"><text:bookmark-start text:name="__RefHeading___Toc4060_3967327191"/>2.2 Segatud rahulolu õigusriigi põhimõttega riiklikul ja ELi tasandil <text:bookmark-end text:name="__RefHeading___Toc4060_3967327191"/></text:h>
        <text:p text:style-name="P55">Eurooplased on õigusriigi põhimõtte järgimise osas lahkarvamusel, eelkõige ELi tasandil </text:p>
        <text:p text:style-name="P32">Väike enamik eurooplasi on rahul õigusriigi põhimõtte järgimisega oma riigis (51%, sealhulgas 17%, kes on väga rahul, ja 34%, kes on üsna rahul), võrreldes 44%ga, kes ei ole rahul (27%, kes on pigem rahulolematud ja 17%, kes on väga rahul). </text:p>
        <text:p text:style-name="P32">Arvamused jagunevad ELi tasandil ühtlasemalt: 47 % eurooplastest on rahul õigusriigi põhimõtte järgimisega ELis (11 % väga rahul, 36 % pigem rahul), samas kui 47 % on rahulolematud (28 % pigem rahulolematud, 19 % väga rahulolematud), mis viitab sellele, et kodanikud on õigusriigi suhtes ELi tasandil mõnevõrra kriitilisemad kui oma riigis.</text:p>
        <text:p text:style-name="P32"><draw:g text:anchor-type="paragraph" draw:z-index="8" draw:name="Objet de groupe 7" draw:style-name="gr2"><draw:path draw:style-name="gr80" draw:text-style-name="P133" svg:width="2.438cm" svg:height="3.492cm" svg:x="0.688cm" svg:y="2.486cm" svg:viewBox="0 0 2439 3493" svg:d="M2439 0h-2439v941h2439zM1575 2552h-1575v941h1575z"><text:p/></draw:path><draw:path draw:style-name="gr81" draw:text-style-name="P134" svg:width="5.741cm" svg:height="3.492cm" svg:x="2.262cm" svg:y="2.486cm" svg:viewBox="0 0 5742 3493" svg:d="M5742 0h-4878v941h4878zM5162 2552h-5162v941h5162z"><text:p/></draw:path><draw:path draw:style-name="gr82" draw:text-style-name="P135" svg:width="4.45cm" svg:height="3.492cm" svg:x="7.423cm" svg:y="2.486cm" svg:viewBox="0 0 4451 3493" svg:d="M4451 0h-3871v941h3871zM4026 2552h-4026v941h4026z"><text:p/></draw:path><draw:path draw:style-name="gr83" draw:text-style-name="P136" svg:width="2.864cm" svg:height="3.492cm" svg:x="11.448cm" svg:y="2.486cm" svg:viewBox="0 0 2865 3493" svg:d="M2865 0h-2440v941h2440zM2723 2552h-2723v941h2723z"><text:p/></draw:path><draw:path draw:style-name="gr85" draw:text-style-name="P137" svg:width="0.864cm" svg:height="3.492cm" svg:x="14.17cm" svg:y="2.486cm" svg:viewBox="0 0 865 3493" svg:d="M865 0h-723v941h723zM865 2552h-865v941h865z"><text:p/></draw:path><draw:frame draw:style-name="gr74" draw:text-style-name="P116" svg:width="0.267cm" svg:height="0.302cm" svg:x="1.78cm" svg:y="2.868cm"><draw:text-box><text:p text:style-name="P92"><text:span text:style-name="T91">17</text:span></text:p></draw:text-box></draw:frame><draw:frame draw:style-name="gr74" draw:text-style-name="P116" svg:width="0.267cm" svg:height="0.302cm" svg:x="1.349cm" svg:y="5.424cm"><draw:text-box><text:p text:style-name="P92"><text:span text:style-name="T91">11</text:span></text:p></draw:text-box></draw:frame><draw:frame draw:style-name="gr74" draw:text-style-name="P116" svg:width="0.267cm" svg:height="0.302cm" svg:x="5.442cm" svg:y="2.868cm"><draw:text-box><text:p text:style-name="P92"><text:span text:style-name="T91">34</text:span></text:p></draw:text-box></draw:frame><draw:frame draw:style-name="gr72" draw:text-style-name="P116" svg:width="0.269cm" svg:height="0.302cm" svg:x="4.724cm" svg:y="5.424cm"><draw:text-box><text:p text:style-name="P92"><text:span text:style-name="T91">36</text:span></text:p></draw:text-box></draw:frame><draw:frame draw:style-name="gr72" draw:text-style-name="P116" svg:width="0.269cm" svg:height="0.302cm" svg:x="9.82cm" svg:y="2.868cm"><draw:text-box><text:p text:style-name="P92"><text:span text:style-name="T91">27</text:span></text:p></draw:text-box></draw:frame><draw:frame draw:style-name="gr140" draw:text-style-name="P116" svg:width="0.244cm" svg:height="0.302cm" svg:x="9.32cm" svg:y="5.424cm"><draw:text-box><text:p text:style-name="P92"><text:span text:style-name="T91">2</text:span></text:p></draw:text-box></draw:frame><draw:frame draw:style-name="gr72" draw:text-style-name="P116" svg:width="0.269cm" svg:height="0.302cm" svg:x="12.98cm" svg:y="2.868cm"><draw:text-box><text:p text:style-name="P92"><text:span text:style-name="T91">17</text:span></text:p></draw:text-box></draw:frame><draw:frame draw:style-name="gr73" draw:text-style-name="P116" svg:width="0.246cm" svg:height="0.302cm" svg:x="12.691cm" svg:y="5.424cm"><draw:text-box><text:p text:style-name="P92"><text:span text:style-name="T91">1</text:span></text:p></draw:text-box></draw:frame><draw:frame draw:style-name="gr140" draw:text-style-name="P116" svg:width="0.244cm" svg:height="0.302cm" svg:x="14.623cm" svg:y="2.868cm"><draw:text-box><text:p text:style-name="P92"><text:span text:style-name="T91">5</text:span></text:p></draw:text-box></draw:frame><draw:polygon draw:style-name="gr80" draw:text-style-name="P133" svg:width="0.129cm" svg:height="0.129cm" svg:x="3.204cm" svg:y="1.195cm" svg:viewBox="0 0 130 130" draw:points="0,130 130,130 130,0 0,0"><text:p/></draw:polygon><draw:frame draw:style-name="gr140" draw:text-style-name="P116" svg:width="0.244cm" svg:height="0.302cm" svg:x="14.55cm" svg:y="5.424cm"><draw:text-box><text:p text:style-name="P92"><text:span text:style-name="T91">6</text:span></text:p></draw:text-box></draw:frame><draw:polygon draw:style-name="gr81" draw:text-style-name="P134" svg:width="0.129cm" svg:height="0.129cm" svg:x="5.126cm" svg:y="1.195cm" svg:viewBox="0 0 130 130" draw:points="0,130 130,130 130,0 0,0"><text:p/></draw:polygon><draw:polygon draw:style-name="gr82" draw:text-style-name="P135" svg:width="0.129cm" svg:height="0.129cm" svg:x="7.255cm" svg:y="1.195cm" svg:viewBox="0 0 130 130" draw:points="0,130 130,130 130,0 0,0"><text:p/></draw:polygon><draw:polygon draw:style-name="gr83" draw:text-style-name="P136" svg:width="0.142cm" svg:height="0.129cm" svg:x="9.668cm" svg:y="1.195cm" svg:viewBox="0 0 143 130" draw:points="0,130 143,130 143,0 0,0"><text:p/></draw:polygon><draw:frame draw:style-name="gr210" draw:text-style-name="P116" svg:width="1.362cm" svg:height="0.302cm" svg:x="3.397cm" svg:y="1.15cm"><draw:text-box><text:p text:style-name="P92"><text:span text:style-name="T95">Väga rahul</text:span></text:p></draw:text-box></draw:frame><draw:polygon draw:style-name="gr85" draw:text-style-name="P137" svg:width="0.142cm" svg:height="0.129cm" svg:x="11.873cm" svg:y="1.195cm" svg:viewBox="0 0 143 130" draw:points="0,130 143,130 143,0 0,0"><text:p/></draw:polygon><draw:frame draw:style-name="gr211" draw:text-style-name="P116" svg:width="1.908cm" svg:height="0.302cm" svg:x="9.869cm" svg:y="1.15cm"><draw:text-box><text:p text:style-name="P92"><text:span text:style-name="T96">Väga rahulolematu</text:span></text:p></draw:text-box></draw:frame><draw:frame draw:style-name="gr84" draw:text-style-name="P116" svg:width="1.318cm" svg:height="0.302cm" svg:x="12.076cm" svg:y="1.15cm"><draw:text-box><text:p text:style-name="P92"><text:span text:style-name="T97">Ei oska öelda</text:span></text:p></draw:text-box></draw:frame><draw:frame draw:style-name="gr212" draw:text-style-name="P116" svg:width="1.729cm" svg:height="0.302cm" svg:x="0.794cm" svg:y="2.182cm"><draw:text-box><text:p text:style-name="P92"><text:span text:style-name="T92">(Meie riik)</text:span></text:p></draw:text-box></draw:frame><draw:frame draw:style-name="gr213" draw:text-style-name="P116" svg:width="1.211cm" svg:height="0.302cm" svg:x="0.794cm" svg:y="4.75cm"><draw:text-box><text:p text:style-name="P92"><text:span text:style-name="T92">Euroopa Liit</text:span></text:p></draw:text-box></draw:frame><draw:frame draw:style-name="gr214" draw:text-style-name="P129" svg:width="9.626cm" svg:height="0.336cm" svg:x="0.157cm" svg:y="0.213cm"><draw:text-box><text:p text:style-name="P92"><text:span text:style-name="T106">Q4 </text:span><text:span text:style-name="T107">Üldiselt, kui rahul või rahulolematu olete õigusriigi põhimõtte austamisega </text:span></text:p></draw:text-box></draw:frame><draw:frame draw:style-name="gr143" draw:text-style-name="P122" svg:width="0.743cm" svg:height="0.479cm" svg:x="0.157cm" svg:y="1.173cm"><draw:text-box><text:p/></draw:text-box></draw:frame><draw:frame draw:style-name="gr215" draw:text-style-name="P138" svg:width="1.579cm" svg:height="0.302cm" svg:x="5.426cm" svg:y="1.127cm"><draw:text-box><text:p text:style-name="P92"><text:span text:style-name="T115">Üsna rahul</text:span></text:p></draw:text-box></draw:frame><draw:frame draw:style-name="gr216" draw:text-style-name="P139" svg:width="2.049cm" svg:height="0.302cm" svg:x="7.475cm" svg:y="1.106cm"><draw:text-box><text:p text:style-name="P92"><text:span text:style-name="T116">Pigem rahulolematu</text:span></text:p></draw:text-box></draw:frame></draw:g></text:p>
        <text:p text:style-name="P55">Õigusriigi põhimõtte austamine lõhestab liikmesriike sügavalt </text:p>
        <text:p text:style-name="P24">Euroopa kodanikud on tugevalt eriarvamusel selles osas, kuidas nad oma riigis õigusriigi põhimõtet tajuvad. Väiksemad liikmesriigid paistavad silma eriti positiivsete vaadetega: Luksemburg (91 % oli üldiselt rahul: 54% väga rahul, 37% pigem rahul), Malta (88%: 46% väga rahul, 42% pigem rahul) ja Küpros (67%: 37 % on väga rahul, 30 % üsna rahul) on kõik teatanud suurest usaldusest oma riigi õigusriigi vastu. Taani (71 % rahul: 43% väga rahul, 28% pigem rahul) ja Eesti (70%: 32% on väga rahul, 38% üsna rahul) on samuti märkimisväärselt positiivselt meelestatud. Need viis riiki paistavad silma oma eriti suure kodanike osakaalu poolest, kes on „väga rahul” (vastavalt 54 %, 46 %, 37 %, 43 % ja 32 %), mis on tase, mida ei ole saavutatud kusagil mujal ELis, kus see osakaal ei ületa 21 % (Austria, Leedu). </text:p>
        <text:p text:style-name="P24">Spektri teises otsas oli Bulgaaria (29 % vastanutest oli üldiselt rahul: 12% väga rahul, 17% pigem rahul, 66% rahulolematu), Horvaatia (32% rahul: 8 % väga rahul, 24 % pigem rahul, 63 % rahulolematu) ja Kreeka (35 % rahul: 13 % vastanutest on väga rahul, 22 % pigem rahul ja 62 % rahulolematud) on teatanud, et nende riigis on usaldus õigusriigi vastu kõige väiksem. </text:p>
        <text:p text:style-name="P25"/>
        <text:p text:style-name="P24">Üldiselt ulatub üldine rahulolu 1 %-st <text:span text:style-name="T1">Luksemburgis</text:span> kuni 2 %-ni Bulgaarias, mis näitab, kui erinevalt õigusriigi põhimõtet liikmesriigiti kogetakse. </text:p>
        <text:p text:style-name="P24"/>
        <text:p text:style-name="P24"><draw:g text:anchor-type="paragraph" draw:z-index="28" draw:name="Objet de groupe 9" draw:style-name="gr2"><draw:frame draw:style-name="gr25" draw:text-style-name="P100" svg:width="17.403cm" svg:height="6.3cm" svg:x="0.381cm" svg:y="1.288cm"><draw:image xlink:href="Pictures/1000000000000515000001D778CB57142B31B706.png" xlink:type="simple" xlink:show="embed" xlink:actuate="onLoad" draw:mime-type="image/png"><text:p/></draw:image></draw:frame><draw:frame draw:style-name="gr28" draw:text-style-name="P98" svg:width="14.346cm" svg:height="0.627cm" svg:x="0.025cm" svg:y="0.243cm"><draw:text-box><text:p text:style-name="P97"><text:span text:style-name="T75">Q4 Üldiselt, kui rahul või rahulolematu olete õigusriigi austamisega...</text:span></text:p></draw:text-box></draw:frame><draw:frame draw:style-name="gr24" draw:text-style-name="P99" svg:width="3.365cm" svg:height="0.622cm" svg:x="14.196cm" svg:y="0.194cm"><draw:text-box><text:p text:style-name="P97"><text:span text:style-name="T76">„</text:span><text:span text:style-name="T76">(MEIE RIIGIS)“ </text:span></text:p></draw:text-box></draw:frame><draw:g draw:style-name="gr26"><draw:frame draw:style-name="gr25" draw:text-style-name="P100" svg:width="15.137cm" svg:height="0.433cm" svg:x="0.372cm" svg:y="0.81cm"><draw:image xlink:href="Pictures/100000000000038C0000001A68C3D201477F9430.png" xlink:type="simple" xlink:show="embed" xlink:actuate="onLoad" draw:mime-type="image/png"><text:p/></draw:image></draw:frame><draw:frame draw:style-name="gr24" draw:text-style-name="P98" svg:width="2.497cm" svg:height="0.622cm" svg:x="0.607cm" svg:y="0.778cm"><draw:text-box><text:p text:style-name="P97"><text:span text:style-name="T75">Väga rahul</text:span></text:p></draw:text-box></draw:frame><draw:frame draw:style-name="gr23" draw:text-style-name="P98" svg:width="2.724cm" svg:height="0.992cm" svg:x="3.881cm" svg:y="0.75cm"><draw:text-box><text:p text:style-name="P97"><text:span text:style-name="T75">Üsna rahul</text:span></text:p></draw:text-box></draw:frame><draw:frame draw:style-name="gr24" draw:text-style-name="P98" svg:width="3.225cm" svg:height="0.983cm" svg:x="7.52cm" svg:y="0.803cm"><draw:text-box><text:p text:style-name="P97"><text:span text:style-name="T75">Pigem rahulolematu</text:span></text:p></draw:text-box></draw:frame><draw:frame draw:style-name="gr27" draw:text-style-name="P98" svg:width="3.446cm" svg:height="0.638cm" svg:x="11.667cm" svg:y="0.764cm"><draw:text-box><text:p text:style-name="P97"><text:span text:style-name="T75">Väga rahulolematu</text:span></text:p></draw:text-box></draw:frame><draw:frame draw:style-name="gr24" draw:text-style-name="P98" svg:width="2.172cm" svg:height="0.983cm" svg:x="15.48cm" svg:y="0.778cm"><draw:text-box><text:p text:style-name="P97"><text:span text:style-name="T75">Ei oska öelda</text:span></text:p></draw:text-box></draw:frame></draw:g></draw:g></text:p>
        <text:p text:style-name="P57">Liikmesriikide ja ELi tasandi rahulolu õigusriigi põhimõttega kipub ühtlustuma </text:p>
        <text:p text:style-name="P37">Rahulolu õigusriigi põhimõtte järgimisega ELi tasandil peegeldab üldjoontes riigi olukorda, kuigi sellel on märkimisväärne lähendav mõju. Kõige rohkem rahul on endiselt Luksemburg (84 %) ja Malta (83 %), kellele järgnevad Küpros (68 %), Leedu (67 %) ja Eesti (66 %), samas kui kõige vähem rahul on Horvaatia (40 %), Prantsusmaa (39 %), Kreeka ja Bulgaaria (mõlemad 38 %), kusjuures kõige rohkem rahul on „väga rahulolematuid“ kodanikke ka Kreekas (24 %) ja Bulgaarias (21 %). </text:p>
        <text:p text:style-name="P37"><draw:g text:anchor-type="paragraph" draw:z-index="9" draw:name="Objet de groupe 10" draw:style-name="gr2"><draw:frame draw:style-name="gr25" draw:text-style-name="P100" svg:width="17.333cm" svg:height="6.365cm" svg:x="0.036cm" svg:y="2.66cm"><draw:image xlink:href="Pictures/100000000000042E000001895D9D79F32DBA1524.png" xlink:type="simple" xlink:show="embed" xlink:actuate="onLoad" draw:mime-type="image/png"><text:p/></draw:image></draw:frame><draw:frame draw:style-name="gr208" draw:text-style-name="P98" svg:width="13.66cm" svg:height="0.625cm" svg:x="0.002cm" svg:y="1.425cm"><draw:text-box><text:p text:style-name="P97"><text:span text:style-name="T75">Q4 Üldiselt, kui rahul või rahulolematu olete õigusriigi austamisega...</text:span></text:p></draw:text-box></draw:frame><draw:frame draw:style-name="gr49" draw:text-style-name="P99" svg:width="3.366cm" svg:height="0.623cm" svg:x="13.697cm" svg:y="1.349cm"><draw:text-box><text:p text:style-name="P97"><text:span text:style-name="T76">2. Euroopa Liit </text:span></text:p></draw:text-box></draw:frame><draw:g draw:style-name="gr26"><draw:frame draw:style-name="gr25" draw:text-style-name="P100" svg:width="15.135cm" svg:height="0.435cm" svg:x="0.087cm" svg:y="2.07cm"><draw:image xlink:href="Pictures/100000000000038C0000001A68C3D201477F9430.png" xlink:type="simple" xlink:show="embed" xlink:actuate="onLoad" draw:mime-type="image/png"><text:p/></draw:image></draw:frame><draw:frame draw:style-name="gr49" draw:text-style-name="P98" svg:width="2.497cm" svg:height="0.623cm" svg:x="0.32cm" svg:y="2.037cm"><draw:text-box><text:p text:style-name="P97"><text:span text:style-name="T75">Väga rahul</text:span></text:p></draw:text-box></draw:frame><draw:frame draw:style-name="gr209" draw:text-style-name="P98" svg:width="2.726cm" svg:height="0.994cm" svg:x="3.593cm" svg:y="2.01cm"><draw:text-box><text:p text:style-name="P97"><text:span text:style-name="T75">Üsna rahul</text:span></text:p></draw:text-box></draw:frame><draw:frame draw:style-name="gr49" draw:text-style-name="P98" svg:width="3.225cm" svg:height="0.983cm" svg:x="7.232cm" svg:y="2.063cm"><draw:text-box><text:p text:style-name="P97"><text:span text:style-name="T75">Pigem rahulolematu</text:span></text:p></draw:text-box></draw:frame><draw:frame draw:style-name="gr66" draw:text-style-name="P98" svg:width="3.446cm" svg:height="0.639cm" svg:x="11.381cm" svg:y="2.023cm"><draw:text-box><text:p text:style-name="P97"><text:span text:style-name="T75">Väga rahulolematu</text:span></text:p></draw:text-box></draw:frame><draw:frame draw:style-name="gr49" draw:text-style-name="P98" svg:width="2.17cm" svg:height="0.983cm" svg:x="15.194cm" svg:y="2.037cm"><draw:text-box><text:p text:style-name="P97"><text:span text:style-name="T75">Ei oska öelda</text:span></text:p></draw:text-box></draw:frame></draw:g></draw:g>Nende tulemuste võrdlemine rahuloluga riiklikul tasandil näitab ühtlustumist: riigid, kes on oma riigis õigusriigi põhimõttega kõige rohkem rahul, on ELi tasandil sellega üldiselt mõnevõrra vähem rahul (Luksemburg: 91% liikmesriikidest vs 84% EList; Malta: 88 % vs. 83 %; Taani: 71 % vs. 61 %), samas kui riigid, kes on oma riikliku õigusriigi suhtes kõige kriitilisemad, näivad olevat ELiga suhteliselt rohkem rahul (Bulgaaria: 29% liikmesriikidest vs. 38% EList; Horvaatia: 32 % vs. 40 %; Kreeka: 35% vs. 38%), mis viitab sellele, et nendes riikides peetakse ELi mõnevõrra rahustavamaks võrdlusaluseks. </text:p>
        <text:p text:style-name="P37"/>
        <text:p text:style-name="P57">Vastuolu täheldatud mustriga õigusriigi põhimõtte tajutava tähtsuse kohta nende riigis </text:p>
        <text:p text:style-name="P24">Rahulolu õigusriigi põhimõtte järgimisega sõltub ka sotsiaaldemograafilistest profiilidest. Mehed (54%) teatavad veidi suuremast rahulolust kui naised (vs.49%). Vanus näitab mittelineaarset U-kujulist mustrit: rahulolu on suurim 15–24-aastaste seas (56%), väheneb pidevalt madalaimale tasemele 40–54-aastaste seas (49%), enne kui see taas suureneb 55-aastaste ja vanemate seas (52%). See on vastuolus õigusriigi põhimõtte tajutava tähtsusega (3. kvartal), mille puhul vanemad vastajad pidasid seda kõige tõenäolisemalt demokraatlikuks aluspõhimõtteks. Enim rahulolevad on füüsilisest isikust ettevõtjatest vastajad (58%), keda on rohkem kui töötajaid (50%), füüsilise töö tegijaid (52%) ja mittetöötavaid inimesi (51%). </text:p>
        <text:p text:style-name="P24"><draw:g text:anchor-type="paragraph" draw:z-index="10" draw:name="Objet de groupe 11" draw:style-name="gr2"><draw:polygon draw:style-name="gr32" draw:text-style-name="P103" svg:width="4.377cm" svg:height="0.654cm" svg:x="9.025cm" svg:y="0.619cm" svg:viewBox="0 0 4378 655" draw:points="0,655 4378,655 4378,0 0,0"><text:p/></draw:polygon><draw:frame draw:style-name="gr201" draw:text-style-name="P102" svg:width="3.654cm" svg:height="0.318cm" svg:x="9.296cm" svg:y="0.394cm"><draw:text-box><text:p text:style-name="P92"><text:span text:style-name="T86">(MEIE RIIGIS) Täielikult rahul </text:span></text:p></draw:text-box></draw:frame><draw:polygon draw:style-name="gr32" draw:text-style-name="P103" svg:width="2.146cm" svg:height="0.392cm" svg:x="4.925cm" svg:y="0.905cm" svg:viewBox="0 0 2147 393" draw:points="0,393 2147,393 2147,0 0,0"><text:p/></draw:polygon><draw:frame draw:style-name="gr202" draw:text-style-name="P106" svg:width="1.694cm" svg:height="0.285cm" svg:x="10.559cm" svg:y="0.997cm"><draw:text-box><text:p text:style-name="P92"><text:span text:style-name="T81">% ameti järgi:</text:span></text:p></draw:text-box></draw:frame><draw:path draw:style-name="gr34" draw:text-style-name="P91" svg:width="1.508cm" svg:height="2.33cm" svg:x="5.879cm" svg:y="1.582cm" svg:viewBox="0 0 1509 2331" svg:d="M1509 0h-1509v333h1509zM1376 667h-1376v333h1376zM1316 1345h-1316v321h1316zM1400 2010h-1400v321h1400z"><text:p/></draw:path><draw:line draw:style-name="gr35" draw:text-style-name="P105" svg:x1="5.872cm" svg:y1="1.408cm" svg:x2="5.872cm" svg:y2="4.083cm"><text:p/></draw:line><draw:path draw:style-name="gr35" draw:text-style-name="P105" svg:width="0.072cm" svg:height="2.675cm" svg:x="5.8cm" svg:y="1.408cm" svg:viewBox="0 0 73 2676" svg:d="M0 0h73M0 666h73M0 1343h73M0 2009h73M0 2676h73"><text:p/></draw:path><draw:frame draw:style-name="gr179" draw:text-style-name="P106" svg:width="1.426cm" svg:height="0.285cm" svg:x="5.565cm" svg:y="0.997cm"><draw:text-box><text:p text:style-name="P92"><text:span text:style-name="T81">% vanuse järgi:</text:span></text:p></draw:text-box></draw:frame><draw:frame draw:style-name="gr37" draw:text-style-name="P106" svg:width="0.267cm" svg:height="0.285cm" svg:x="7.488cm" svg:y="1.655cm"><draw:text-box><text:p text:style-name="P92"><text:span text:style-name="T81">56</text:span></text:p></draw:text-box></draw:frame><draw:frame draw:style-name="gr39" draw:text-style-name="P106" svg:width="0.269cm" svg:height="0.285cm" svg:x="7.352cm" svg:y="2.334cm"><draw:text-box><text:p text:style-name="P92"><text:span text:style-name="T81">51</text:span></text:p></draw:text-box></draw:frame><draw:frame draw:style-name="gr38" draw:text-style-name="P106" svg:width="0.23cm" svg:height="0.285cm" svg:x="7.299cm" svg:y="2.999cm"><draw:text-box><text:p text:style-name="P92"><text:span text:style-name="T81">4</text:span></text:p></draw:text-box></draw:frame><draw:frame draw:style-name="gr37" draw:text-style-name="P106" svg:width="0.267cm" svg:height="0.285cm" svg:x="7.38cm" svg:y="3.666cm"><draw:text-box><text:p text:style-name="P92"><text:span text:style-name="T81">52</text:span></text:p></draw:text-box></draw:frame><draw:frame draw:style-name="gr40" draw:text-style-name="P106" svg:width="0.611cm" svg:height="0.285cm" svg:x="5.142cm" svg:y="1.641cm"><draw:text-box><text:p text:style-name="P92"><text:span text:style-name="T82">15-24</text:span></text:p></draw:text-box></draw:frame><draw:frame draw:style-name="gr40" draw:text-style-name="P106" svg:width="0.611cm" svg:height="0.285cm" svg:x="5.142cm" svg:y="2.321cm"><draw:text-box><text:p text:style-name="P92"><text:span text:style-name="T82">25-39</text:span></text:p></draw:text-box></draw:frame><draw:frame draw:style-name="gr40" draw:text-style-name="P106" svg:width="0.611cm" svg:height="0.285cm" svg:x="5.142cm" svg:y="2.986cm"><draw:text-box><text:p text:style-name="P92"><text:span text:style-name="T82">40-54</text:span></text:p></draw:text-box></draw:frame><draw:frame draw:style-name="gr203" draw:text-style-name="P106" svg:width="0.322cm" svg:height="0.285cm" svg:x="5.327cm" svg:y="3.653cm"><draw:text-box><text:p text:style-name="P92"><text:span text:style-name="T82">55</text:span></text:p></draw:text-box></draw:frame><draw:frame draw:style-name="gr204" draw:text-style-name="P94" svg:width="9.064cm" svg:height="0.309cm" svg:x="0.002cm" svg:y="0.36cm"><draw:text-box><text:p text:style-name="P92"><text:span text:style-name="T99">K 4: </text:span><text:span text:style-name="T113">Üldiselt, kui rahul või rahulolematu olete õigusriigi põhimõtte austamisega </text:span></text:p></draw:text-box></draw:frame><draw:path draw:style-name="gr34" draw:text-style-name="P91" svg:width="1.374cm" svg:height="2.33cm" svg:x="11.268cm" svg:y="1.582cm" svg:viewBox="0 0 1375 2331" svg:d="M1375 0h-1375v333h1375zM1183 667h-1183v333h1183zM1231 1345h-1231v321h1231zM1207 2010h-1207v321h1207z"><text:p/></draw:path><draw:line draw:style-name="gr35" draw:text-style-name="P105" svg:x1="11.264cm" svg:y1="1.408cm" svg:x2="11.264cm" svg:y2="4.083cm"><text:p/></draw:line><draw:path draw:style-name="gr35" draw:text-style-name="P105" svg:width="0.073cm" svg:height="2.675cm" svg:x="11.19cm" svg:y="1.408cm" svg:viewBox="0 0 74 2676" svg:d="M0 0h74M0 666h74M0 1343h74M0 2009h74M0 2676h74"><text:p/></draw:path><draw:frame draw:style-name="gr205" draw:text-style-name="P106" svg:width="0.228cm" svg:height="0.285cm" svg:x="12.75cm" svg:y="1.655cm"><draw:text-box><text:p text:style-name="P92"><text:span text:style-name="T81">5</text:span></text:p></draw:text-box></draw:frame><draw:frame draw:style-name="gr37" draw:text-style-name="P106" svg:width="0.267cm" svg:height="0.285cm" svg:x="12.561cm" svg:y="2.334cm"><draw:text-box><text:p text:style-name="P92"><text:span text:style-name="T81">50</text:span></text:p></draw:text-box></draw:frame><draw:frame draw:style-name="gr39" draw:text-style-name="P106" svg:width="0.269cm" svg:height="0.285cm" svg:x="12.609cm" svg:y="2.999cm"><draw:text-box><text:p text:style-name="P92"><text:span text:style-name="T81">52</text:span></text:p></draw:text-box></draw:frame><draw:frame draw:style-name="gr37" draw:text-style-name="P106" svg:width="0.267cm" svg:height="0.285cm" svg:x="12.586cm" svg:y="3.666cm"><draw:text-box><text:p text:style-name="P92"><text:span text:style-name="T81">51</text:span></text:p></draw:text-box></draw:frame><draw:frame draw:style-name="gr43" draw:text-style-name="P106" svg:width="2.603cm" svg:height="0.285cm" svg:x="9.746cm" svg:y="1.641cm"><draw:text-box><text:p text:style-name="P92"><text:span text:style-name="T82">Füüsilisest isikust ettevõtjad</text:span></text:p></draw:text-box></draw:frame><draw:frame draw:style-name="gr36" draw:text-style-name="P106" svg:width="0.929cm" svg:height="0.285cm" svg:x="10.158cm" svg:y="2.321cm"><draw:text-box><text:p text:style-name="P92"><text:span text:style-name="T82">Töötaja</text:span></text:p></draw:text-box></draw:frame><draw:frame draw:style-name="gr44" draw:text-style-name="P106" svg:width="1.458cm" svg:height="0.285cm" svg:x="9.666cm" svg:y="2.986cm"><draw:text-box><text:p text:style-name="P92"><text:span text:style-name="T82">Käsitööline</text:span></text:p></draw:text-box></draw:frame><draw:path draw:style-name="gr34" draw:text-style-name="P91" svg:width="1.169cm" svg:height="1.677cm" svg:x="1.612cm" svg:y="1.903cm" svg:viewBox="0 0 1170 1678" svg:d="M1170 0h-1170v334h1170zM1062 1344h-1062v334h1062z"><text:p/></draw:path><draw:line draw:style-name="gr35" draw:text-style-name="P105" svg:x1="1.616cm" svg:y1="1.397cm" svg:x2="1.616cm" svg:y2="4.072cm"><text:p/></draw:line><draw:path draw:style-name="gr35" draw:text-style-name="P105" svg:width="0.073cm" svg:height="2.675cm" svg:x="1.545cm" svg:y="1.397cm" svg:viewBox="0 0 74 2676" svg:d="M0 0h74M0 1343h74M0 2676h74"><text:p/></draw:path><draw:frame draw:style-name="gr206" draw:text-style-name="P106" svg:width="1.193cm" svg:height="0.285cm" svg:x="9.936cm" svg:y="3.653cm"><draw:text-box><text:p text:style-name="P92"><text:span text:style-name="T82">Ei tööta</text:span></text:p></draw:text-box></draw:frame><draw:frame draw:style-name="gr37" draw:text-style-name="P106" svg:width="0.267cm" svg:height="0.285cm" svg:x="2.877cm" svg:y="1.985cm"><draw:text-box><text:p text:style-name="P92"><text:span text:style-name="T81">54</text:span></text:p></draw:text-box></draw:frame><draw:frame draw:style-name="gr207" draw:text-style-name="P106" svg:width="0.232cm" svg:height="0.285cm" svg:x="2.77cm" svg:y="3.318cm"><draw:text-box><text:p text:style-name="P92"><text:span text:style-name="T81">4</text:span></text:p></draw:text-box></draw:frame><draw:frame draw:style-name="gr182" draw:text-style-name="P106" svg:width="1.013cm" svg:height="0.285cm" svg:x="0.939cm" svg:y="1.972cm"><draw:text-box><text:p text:style-name="P92"><text:span text:style-name="T82">Meessoost</text:span></text:p></draw:text-box></draw:frame><draw:polygon draw:style-name="gr32" draw:text-style-name="P103" svg:width="3.315cm" svg:height="0.654cm" svg:x="0.381cm" svg:y="0.619cm" svg:viewBox="0 0 3316 655" draw:points="0,655 3316,655 3316,0 0,0"><text:p/></draw:polygon><draw:frame draw:style-name="gr183" draw:text-style-name="P106" svg:width="0.9cm" svg:height="0.285cm" svg:x="0.736cm" svg:y="3.307cm"><draw:text-box><text:p text:style-name="P92"><text:span text:style-name="T82">Naissoost</text:span></text:p></draw:text-box></draw:frame><draw:frame draw:style-name="gr184" draw:text-style-name="P106" svg:width="1.299cm" svg:height="0.285cm" svg:x="1.044cm" svg:y="0.997cm"><draw:text-box><text:p text:style-name="P92"><text:span text:style-name="T81">% soo järgi:</text:span></text:p></draw:text-box></draw:frame></draw:g></text:p>
        <text:h text:style-name="P20" text:outline-level="2"><text:bookmark-start text:name="__RefHeading___Toc4062_3967327191"/>2.3 Skeptitsism kodanike tegevuse suhtes ELi otsustusprotsessi mõjutamiseks <text:bookmark-end text:name="__RefHeading___Toc4062_3967327191"/></text:h>
        <text:p text:style-name="P55">Eurooplased peavad kodanikualgatusi ja kollektiivset tegevust kõige tõhusamaks viisiks ELi mõjutamiseks väljaspool hääletamist </text:p>
        <text:p text:style-name="P24">Osalemist otsesemates<text:span text:style-name="T11"> osalusvormides,</text:span> näiteks Euroopa <text:span text:style-name="T16">kodanikualgatuses,</text:span> peetakse kõige tõhusamaks<text:span text:style-name="T11"> meetmeks</text:span> (kokku 46 %: 12 % väga tõhus, 34 % üsna tõhus), millele järgneb osalemine poliitilistes liikumistes, erakondades või liitudes (kokku 42 % tõhus: 11% väga tõhus, 31% üsna tõhus). Ligi pooled eurooplased leiavad siiski, et need kaks meedet ei ole tõhusad (vastavalt 42 % ja 47 %). </text:p>
        <text:p text:style-name="P24"/>
        <text:p text:style-name="P24">Teatud toodete boikoteerimist või ostmist poliitilistel, eetilistel või keskkonnaalastel põhjustel ning osalemist demonstratsioonil või muus rohujuuretasandi liikumise vormis peab tõhusaks sarnane osa vastanutest (mõlema puhul kokku 37 %), samas kui ühenduse või valitsusvälise organisatsiooni liikmeks olemist peetakse kõige vähem tõhusaks meetmeks (kokku 35 %: 9 % väga mõjus, 26 % üsna mõjus) ja seda, mida kõige sagedamini ei peeta üldse mõjusaks (kokku 53 % ei ole mõjus, sealhulgas 19 % ei ole üldse mõjus). </text:p>
        <text:p text:style-name="P24">Üldiselt peetakse kollektiivsemaid kaasamisvorme, kodanikualgatusi, poliitilisi liikumisi, erakondi ja ametiühinguid tõhusamaks kui individuaalseid või tarbijapõhiseid meetmeid, nagu boikoteerimine või assotsiatiivne kaasamine. </text:p>
        <text:p text:style-name="P24"/>
        <text:p text:style-name="P25"><draw:g text:anchor-type="paragraph" draw:z-index="11" draw:name="Objet de groupe 12" draw:style-name="gr2"><draw:path draw:style-name="gr80" draw:text-style-name="P91" svg:width="1.716cm" svg:height="4.806cm" svg:x="0.553cm" svg:y="1.779cm" svg:viewBox="0 0 1717 4807" svg:d="M1717 0h-1717v400h1717zM1575 1096h-1575v412h1575zM1575 2204h-1575v399h1575zM1433 3299h-1433v413h1433zM1291 4408h-1291v399h1291z"><text:p/></draw:path><draw:path draw:style-name="gr81" draw:text-style-name="P108" svg:width="5.302cm" svg:height="4.806cm" svg:x="1.845cm" svg:y="1.779cm" svg:viewBox="0 0 5303 4807" svg:d="M5303 0h-4878v400h4878zM4736 1096h-4453v412h4453zM4013 2204h-3730v399h3730zM4013 3299h-3872v413h3872zM3729 4408h-3729v399h3729z"><text:p/></draw:path><draw:path draw:style-name="gr82" draw:text-style-name="P109" svg:width="5.457cm" svg:height="4.806cm" svg:x="5.572cm" svg:y="1.779cm" svg:viewBox="0 0 5458 4807" svg:d="M5458 0h-3883v400h3883zM5303 1096h-4295v412h4295zM4878 2204h-4593v399h4593zM5020 3299h-4735v413h4735zM4878 4408h-4878v399h4878z"><text:p/></draw:path><draw:path draw:style-name="gr189" draw:text-style-name="P110" svg:width="3.019cm" svg:height="4.806cm" svg:x="10.451cm" svg:y="1.779cm" svg:viewBox="0 0 3020 4807" svg:d="M2723 0h-2143v400h2143zM2878 1096h-2453v412h2453zM2878 2204h-2878v399h2878zM3020 3299h-2878v413h2878zM2723 4408h-2723v399h2723z"><text:p/></draw:path><draw:path draw:style-name="gr190" draw:text-style-name="P105" svg:width="3.019cm" svg:height="4.806cm" svg:x="10.451cm" svg:y="1.779cm" svg:viewBox="0 0 3020 4807" svg:d="M2723 0h-2143v400h2143zM2878 1096h-2453v412h2453zM2878 2204h-2878v399h2878zM3020 3299h-2878v413h2878zM2723 4408h-2723v399h2723z"><text:p/></draw:path><draw:path draw:style-name="gr85" draw:text-style-name="P111" svg:width="1.729cm" svg:height="4.806cm" svg:x="13.171cm" svg:y="1.779cm" svg:viewBox="0 0 1730 4807" svg:d="M1730 0h-1730v400h1730zM1730 1096h-1575v412h1575zM1730 2204h-1575v399h1575zM1730 3299h-1433v413h1433zM1730 4408h-1730v399h1730z"><text:p/></draw:path><draw:frame draw:style-name="gr74" draw:text-style-name="P116" svg:width="0.267cm" svg:height="0.302cm" svg:x="1.288cm" svg:y="1.888cm"><draw:text-box><text:p text:style-name="P92"><text:span text:style-name="T91">12</text:span></text:p></draw:text-box></draw:frame><draw:frame draw:style-name="gr177" draw:text-style-name="P130" svg:width="0.267cm" svg:height="0.304cm" svg:x="1.213cm" svg:y="2.981cm"><draw:text-box><text:p text:style-name="P92"><text:span text:style-name="T109">11</text:span></text:p></draw:text-box></draw:frame><draw:frame draw:style-name="gr74" draw:text-style-name="P116" svg:width="0.267cm" svg:height="0.302cm" svg:x="1.213cm" svg:y="4.094cm"><draw:text-box><text:p text:style-name="P92"><text:span text:style-name="T91">11</text:span></text:p></draw:text-box></draw:frame><draw:frame draw:style-name="gr72" draw:text-style-name="P116" svg:width="0.269cm" svg:height="0.302cm" svg:x="1.141cm" svg:y="5.192cm"><draw:text-box><text:p text:style-name="P92"><text:span text:style-name="T91">10</text:span></text:p></draw:text-box></draw:frame><draw:frame draw:style-name="gr76" draw:text-style-name="P116" svg:width="0.244cm" svg:height="0.479cm" svg:x="1.132cm" svg:y="6.287cm"><draw:text-box><text:p/></draw:text-box></draw:frame><draw:frame draw:style-name="gr74" draw:text-style-name="P116" svg:width="0.267cm" svg:height="0.302cm" svg:x="4.59cm" svg:y="1.888cm"><draw:text-box><text:p text:style-name="P92"><text:span text:style-name="T91">34</text:span></text:p></draw:text-box></draw:frame><draw:frame draw:style-name="gr177" draw:text-style-name="P130" svg:width="0.267cm" svg:height="0.304cm" svg:x="4.228cm" svg:y="2.981cm"><draw:text-box><text:p text:style-name="P92"><text:span text:style-name="T109">31</text:span></text:p></draw:text-box></draw:frame><draw:frame draw:style-name="gr74" draw:text-style-name="P116" svg:width="0.267cm" svg:height="0.302cm" svg:x="3.87cm" svg:y="4.094cm"><draw:text-box><text:p text:style-name="P92"><text:span text:style-name="T91">26</text:span></text:p></draw:text-box></draw:frame><draw:frame draw:style-name="gr72" draw:text-style-name="P116" svg:width="0.269cm" svg:height="0.302cm" svg:x="3.799cm" svg:y="5.192cm"><draw:text-box><text:p text:style-name="P92"><text:span text:style-name="T91">27</text:span></text:p></draw:text-box></draw:frame><draw:frame draw:style-name="gr72" draw:text-style-name="P116" svg:width="0.269cm" svg:height="0.302cm" svg:x="3.582cm" svg:y="6.287cm"><draw:text-box><text:p text:style-name="P92"><text:span text:style-name="T91">26</text:span></text:p></draw:text-box></draw:frame><draw:frame draw:style-name="gr74" draw:text-style-name="P116" svg:width="0.267cm" svg:height="0.302cm" svg:x="8.968cm" svg:y="1.888cm"><draw:text-box><text:p text:style-name="P92"><text:span text:style-name="T91">27</text:span></text:p></draw:text-box></draw:frame><draw:frame draw:style-name="gr177" draw:text-style-name="P130" svg:width="0.267cm" svg:height="0.304cm" svg:x="8.609cm" svg:y="2.981cm"><draw:text-box><text:p text:style-name="P92"><text:span text:style-name="T109">30</text:span></text:p></draw:text-box></draw:frame><draw:frame draw:style-name="gr74" draw:text-style-name="P116" svg:width="0.267cm" svg:height="0.302cm" svg:x="8.034cm" svg:y="4.094cm"><draw:text-box><text:p text:style-name="P92"><text:span text:style-name="T91">32</text:span></text:p></draw:text-box></draw:frame><draw:frame draw:style-name="gr74" draw:text-style-name="P116" svg:width="0.267cm" svg:height="0.302cm" svg:x="8.107cm" svg:y="5.192cm"><draw:text-box><text:p text:style-name="P92"><text:span text:style-name="T91">33</text:span></text:p></draw:text-box></draw:frame><draw:frame draw:style-name="gr74" draw:text-style-name="P116" svg:width="0.267cm" svg:height="0.302cm" svg:x="7.892cm" svg:y="6.287cm"><draw:text-box><text:p text:style-name="P92"><text:span text:style-name="T91">34</text:span></text:p></draw:text-box></draw:frame><draw:frame draw:style-name="gr74" draw:text-style-name="P116" svg:width="0.267cm" svg:height="0.302cm" svg:x="11.984cm" svg:y="1.888cm"><draw:text-box><text:p text:style-name="P92"><text:span text:style-name="T91">15</text:span></text:p></draw:text-box></draw:frame><draw:frame draw:style-name="gr177" draw:text-style-name="P130" svg:width="0.267cm" svg:height="0.304cm" svg:x="11.984cm" svg:y="2.981cm"><draw:text-box><text:p text:style-name="P92"><text:span text:style-name="T109">17</text:span></text:p></draw:text-box></draw:frame><draw:frame draw:style-name="gr72" draw:text-style-name="P116" svg:width="0.269cm" svg:height="0.302cm" svg:x="11.767cm" svg:y="4.094cm"><draw:text-box><text:p text:style-name="P92"><text:span text:style-name="T91">20</text:span></text:p></draw:text-box></draw:frame><draw:frame draw:style-name="gr74" draw:text-style-name="P116" svg:width="0.267cm" svg:height="0.302cm" svg:x="11.911cm" svg:y="5.192cm"><draw:text-box><text:p text:style-name="P92"><text:span text:style-name="T91">20</text:span></text:p></draw:text-box></draw:frame><draw:frame draw:style-name="gr140" draw:text-style-name="P116" svg:width="0.244cm" svg:height="0.302cm" svg:x="11.696cm" svg:y="6.287cm"><draw:text-box><text:p text:style-name="P92"><text:span text:style-name="T91">1</text:span></text:p></draw:text-box></draw:frame><draw:frame draw:style-name="gr74" draw:text-style-name="P116" svg:width="0.267cm" svg:height="0.302cm" svg:x="13.91cm" svg:y="1.888cm"><draw:text-box><text:p text:style-name="P92"><text:span text:style-name="T91">12</text:span></text:p></draw:text-box></draw:frame><draw:frame draw:style-name="gr177" draw:text-style-name="P130" svg:width="0.267cm" svg:height="0.304cm" svg:x="13.982cm" svg:y="3.006cm"><draw:text-box><text:p text:style-name="P92"><text:span text:style-name="T109">11</text:span></text:p></draw:text-box></draw:frame><draw:frame draw:style-name="gr74" draw:text-style-name="P116" svg:width="0.267cm" svg:height="0.302cm" svg:x="13.995cm" svg:y="4.094cm"><draw:text-box><text:p text:style-name="P92"><text:span text:style-name="T91">11</text:span></text:p></draw:text-box></draw:frame><draw:frame draw:style-name="gr74" draw:text-style-name="P116" svg:width="0.267cm" svg:height="0.302cm" svg:x="14.067cm" svg:y="5.192cm"><draw:text-box><text:p text:style-name="P92"><text:span text:style-name="T91">10</text:span></text:p></draw:text-box></draw:frame><draw:polygon draw:style-name="gr80" draw:text-style-name="P91" svg:width="0.129cm" svg:height="0.128cm" svg:x="3.018cm" svg:y="0.994cm" svg:viewBox="0 0 130 129" draw:points="0,129 130,129 130,0 0,0"><text:p/></draw:polygon><draw:frame draw:style-name="gr72" draw:text-style-name="P116" svg:width="0.269cm" svg:height="0.302cm" svg:x="13.922cm" svg:y="6.287cm"><draw:text-box><text:p text:style-name="P92"><text:span text:style-name="T91">12</text:span></text:p></draw:text-box></draw:frame><draw:polygon draw:style-name="gr81" draw:text-style-name="P108" svg:width="0.129cm" svg:height="0.128cm" svg:x="4.967cm" svg:y="0.994cm" svg:viewBox="0 0 130 129" draw:points="0,129 130,129 130,0 0,0"><text:p/></draw:polygon><draw:polygon draw:style-name="gr82" draw:text-style-name="P109" svg:width="0.129cm" svg:height="0.128cm" svg:x="7.006cm" svg:y="0.994cm" svg:viewBox="0 0 130 129" draw:points="0,129 130,129 130,0 0,0"><text:p/></draw:polygon><draw:frame draw:style-name="gr191" draw:text-style-name="P116" svg:width="1.387cm" svg:height="0.302cm" svg:x="3.212cm" svg:y="1.018cm"><draw:text-box><text:p text:style-name="P92"><text:span text:style-name="T95">Väga tõhus</text:span></text:p></draw:text-box></draw:frame><draw:polygon draw:style-name="gr83" draw:text-style-name="P110" svg:width="0.13cm" svg:height="0.128cm" svg:x="9.352cm" svg:y="0.994cm" svg:viewBox="0 0 131 129" draw:points="0,129 131,129 131,0 0,0"><text:p/></draw:polygon><draw:frame draw:style-name="gr192" draw:text-style-name="P116" svg:width="1.803cm" svg:height="0.302cm" svg:x="7.195cm" svg:y="0.944cm"><draw:text-box><text:p text:style-name="P92"><text:span text:style-name="T114">Ei ole väga tõhus</text:span></text:p></draw:text-box></draw:frame><draw:polygon draw:style-name="gr85" draw:text-style-name="P111" svg:width="0.129cm" svg:height="0.128cm" svg:x="11.752cm" svg:y="0.994cm" svg:viewBox="0 0 130 129" draw:points="0,129 130,129 130,0 0,0"><text:p/></draw:polygon><draw:frame draw:style-name="gr193" draw:text-style-name="P116" svg:width="1.86cm" svg:height="0.302cm" svg:x="9.544cm" svg:y="0.944cm"><draw:text-box><text:p text:style-name="P92"><text:span text:style-name="T96">Ei ole üldse tõhus</text:span></text:p></draw:text-box></draw:frame><draw:frame draw:style-name="gr145" draw:text-style-name="P116" svg:width="1.318cm" svg:height="0.302cm" svg:x="11.949cm" svg:y="0.944cm"><draw:text-box><text:p text:style-name="P92"><text:span text:style-name="T97">Ei oska öelda</text:span></text:p></draw:text-box></draw:frame><draw:frame draw:style-name="gr194" draw:text-style-name="P116" svg:width="5.329cm" svg:height="0.302cm" svg:x="0.616cm" svg:y="2.57cm"><draw:text-box><text:p text:style-name="P92"><text:span text:style-name="T92">Osaleda poliitilistes liikumistes, parteides või liitudes</text:span></text:p></draw:text-box></draw:frame><draw:frame draw:style-name="gr195" draw:text-style-name="P116" svg:width="9.231cm" svg:height="0.302cm" svg:x="0.608cm" svg:y="1.45cm"><draw:text-box><text:p text:style-name="P92"><text:span text:style-name="T92">Osaleda kodanikuosaluse otsesemates vormides, näiteks Euroopa kodanikualgatuses</text:span></text:p></draw:text-box></draw:frame><draw:frame draw:style-name="gr196" draw:text-style-name="P116" svg:width="8.986cm" svg:height="0.302cm" svg:x="0.647cm" svg:y="3.655cm"><draw:text-box><text:p text:style-name="P92"><text:span text:style-name="T92">Boikoteerige või ostke teatud tooteid poliitilistel, eetilistel või keskkonnaalastel põhjustel</text:span></text:p></draw:text-box></draw:frame><draw:frame draw:style-name="gr197" draw:text-style-name="P130" svg:width="7.905cm" svg:height="0.304cm" svg:x="0.653cm" svg:y="4.749cm"><draw:text-box><text:p text:style-name="P92"><text:span text:style-name="T112">Osalege demonstratsioonil või mõnel muul rohujuuretasandi liikumise vormil</text:span></text:p></draw:text-box></draw:frame><draw:frame draw:style-name="gr198" draw:text-style-name="P116" svg:width="6.822cm" svg:height="0.302cm" svg:x="0.67cm" svg:y="5.874cm"><draw:text-box><text:p text:style-name="P92"><text:span text:style-name="T92">Liitu või valitsusvälisesse organisatsiooni kuulumine</text:span></text:p></draw:text-box></draw:frame><draw:frame draw:style-name="gr143" draw:text-style-name="P122" svg:width="0.743cm" svg:height="0.479cm" svg:x="0.074cm" svg:y="0.953cm"><draw:text-box><text:p/></draw:text-box></draw:frame><draw:frame draw:style-name="gr199" draw:text-style-name="P114" svg:width="14.496cm" svg:height="0.92cm" svg:x="0.459cm" svg:y="0.034cm"><draw:text-box><text:p text:style-name="P92"><text:span text:style-name="T106">5. küsimus </text:span><text:span text:style-name="T107">Iga järgmise meetme puhul </text:span><text:span text:style-name="T106">öelge mulle, kas see on teie arvates tõhus või mitte, mõjutades ELi tasandi poliitiliste otsuste tegemist pärast valimisi. </text:span></text:p></draw:text-box></draw:frame><draw:frame draw:style-name="gr200" draw:text-style-name="P116" svg:width="1.909cm" svg:height="0.302cm" svg:x="5.098cm" svg:y="0.902cm"><draw:text-box><text:p text:style-name="P92"><text:span text:style-name="T95">Üsna tõhus</text:span></text:p></draw:text-box></draw:frame></draw:g></text:p>
        <text:p text:style-name="P55">Usaldus kodanike tegevuse vastu on liikmesriigiti väga erinev </text:p>
        <text:p text:style-name="P24">Kui vaadata riigi tasandi tulemusi, siis Malta, Luksemburg ja Küpros paistavad pidevalt silma kui liikmesriigid, kes on kõige kindlamad kodanike tegevuse tõhususes kõigi viie testitud kaasamisvormi puhul, sageli suures ulatuses üle EL 27 keskmise. Näiteks peab 84 % Malta ja 81 % Luksemburgi vastanutest ühingu või valitsusvälise organisatsiooni liikmeks olemist tõhusaks, samas kui ELi tasandil on see näitaja vaid 35 %. See peegeldab õigusriigiga rahulolu mustrit, kus kolm sama riiki olid samuti kõige kõrgemal kohal, osutades laiemale institutsioonilise ja kodanike usalduse õhkkonnale nendes liikmesriikides. Spektri teises otsas on Prantsusmaa enamiku katsetatud kaasamisvormide, sealhulgas poliitiliste liikumiste, erakondade või liitude (32 %, väikseim osakaal ELis) ning meeleavaldustel või rohujuuretasandi liikumistes osalemise (29 %, tähtsuselt teine) poolest madalaimal kohal või selle lähedal. </text:p>
        <text:p text:style-name="P24"/>
        <text:p text:style-name="P55">Nooremad inimesed on innukamad arvama, et osalemine otsesemates kodanikuosaluse vormides, nagu Euroopa kodanikualgatus, mõjutab tõhusalt ELi poliitiliste otsuste tegemisel. </text:p>
        <text:p text:style-name="P24">Näib, et sugu ei mõjuta tajumist: mehed ja naised kaaluvad sama tõenäoliselt kodanike osalemise otseseid vorme, nagu Euroopa kodanikualgatus, mis mõjutavad tõhusalt ELi otsuste tegemist (kumbki 46 %). </text:p>
        <text:p text:style-name="P24">Vanus näitab vähem lineaarset mustrit: 15–24-aastased peavad seda osalemisvormi kõige tõenäolisemalt tõhusaks (53%), võrreldes 45%-ga 25–39-aastaste seas, 43%-ga 40–54-aastaste seas ja 46%-ga 55-aastaste ja vanemate seas, mis tähendab, et kõige noorem vanuserühm paistab silma, samas kui ülejäänud kolm vanuserühma on üksteisele suhteliselt lähedal. </text:p>
        <text:p text:style-name="P24">Okupatsioon näitab laiemat lõhet: füüsilisest isikust ettevõtjatest vastajad peavad kodanike osalemist kõige suurema tõenäosusega tõhusaks (52 %), võrreldes töötajate ja mittetöötavate isikutega (mõlemad 46 %), samas kui füüsilise töö tegijad on kõige vähem veendunud (40 %). </text:p>
        <text:p text:style-name="P24"/>
        <text:p text:style-name="P24"/>
        <text:p text:style-name="P25"><draw:g text:anchor-type="paragraph" draw:z-index="12" draw:name="Objet de groupe 13" draw:style-name="gr2"><draw:frame draw:style-name="gr147" draw:text-style-name="P90" svg:width="0.389cm" svg:height="0.482cm" svg:x="15.042cm" svg:y="5.1cm"><draw:text-box><text:p/></draw:text-box></draw:frame><draw:polygon draw:style-name="gr32" draw:text-style-name="P103" svg:width="2.146cm" svg:height="0.397cm" svg:x="5.462cm" svg:y="1.869cm" svg:viewBox="0 0 2147 398" draw:points="0,398 2147,398 2147,0 0,0"><text:p/></draw:polygon><draw:frame draw:style-name="gr33" draw:text-style-name="P104" svg:width="0.539cm" svg:height="0.479cm" svg:x="0.111cm" svg:y="0.597cm"><draw:text-box><text:p/></draw:text-box></draw:frame><draw:path draw:style-name="gr34" draw:text-style-name="P91" svg:width="1.423cm" svg:height="2.36cm" svg:x="6.547cm" svg:y="2.847cm" svg:viewBox="0 0 1424 2361" svg:d="M1424 0h-1424v337h1424zM1219 675h-1219v337h1219zM1159 1361h-1159v325h1159zM1243 2036h-1243v325h1243z"><text:p/></draw:path><draw:line draw:style-name="gr35" draw:text-style-name="P105" svg:x1="6.541cm" svg:y1="2.67cm" svg:x2="6.541cm" svg:y2="5.379cm"><text:p/></draw:line><draw:path draw:style-name="gr35" draw:text-style-name="P105" svg:width="0.072cm" svg:height="2.709cm" svg:x="6.469cm" svg:y="2.67cm" svg:viewBox="0 0 73 2710" svg:d="M0 0h73M0 675h73M0 1361h73M0 2035h73M0 2710h73"><text:p/></draw:path><draw:frame draw:style-name="gr179" draw:text-style-name="P106" svg:width="1.426cm" svg:height="0.285cm" svg:x="6.103cm" svg:y="1.962cm"><draw:text-box><text:p text:style-name="P92"><text:span text:style-name="T81">% vanuse järgi:</text:span></text:p></draw:text-box></draw:frame><draw:frame draw:style-name="gr37" draw:text-style-name="P106" svg:width="0.267cm" svg:height="0.285cm" svg:x="8.075cm" svg:y="2.918cm"><draw:text-box><text:p text:style-name="P92"><text:span text:style-name="T81">53</text:span></text:p></draw:text-box></draw:frame><draw:frame draw:style-name="gr39" draw:text-style-name="P106" svg:width="0.269cm" svg:height="0.285cm" svg:x="7.862cm" svg:y="3.606cm"><draw:text-box><text:p text:style-name="P92"><text:span text:style-name="T81">45</text:span></text:p></draw:text-box></draw:frame><draw:frame draw:style-name="gr37" draw:text-style-name="P106" svg:width="0.267cm" svg:height="0.285cm" svg:x="7.805cm" svg:y="4.28cm"><draw:text-box><text:p text:style-name="P92"><text:span text:style-name="T81">43</text:span></text:p></draw:text-box></draw:frame><draw:frame draw:style-name="gr39" draw:text-style-name="P106" svg:width="0.269cm" svg:height="0.285cm" svg:x="7.886cm" svg:y="4.957cm"><draw:text-box><text:p text:style-name="P92"><text:span text:style-name="T81">46</text:span></text:p></draw:text-box></draw:frame><draw:frame draw:style-name="gr180" draw:text-style-name="P106" svg:width="0.613cm" svg:height="0.285cm" svg:x="5.81cm" svg:y="2.906cm"><draw:text-box><text:p text:style-name="P92"><text:span text:style-name="T82">15-24</text:span></text:p></draw:text-box></draw:frame><draw:frame draw:style-name="gr180" draw:text-style-name="P106" svg:width="0.613cm" svg:height="0.285cm" svg:x="5.81cm" svg:y="3.595cm"><draw:text-box><text:p text:style-name="P92"><text:span text:style-name="T82">25-39</text:span></text:p></draw:text-box></draw:frame><draw:frame draw:style-name="gr180" draw:text-style-name="P106" svg:width="0.613cm" svg:height="0.285cm" svg:x="5.81cm" svg:y="4.269cm"><draw:text-box><text:p text:style-name="P92"><text:span text:style-name="T82">40-54</text:span></text:p></draw:text-box></draw:frame><draw:path draw:style-name="gr34" draw:text-style-name="P91" svg:width="1.001cm" svg:height="1.698cm" svg:x="2.279cm" svg:y="3.169cm" svg:viewBox="0 0 1002 1699" svg:d="M1002 0h-1002v338h1002zM1002 1362h-1002v337h1002z"><text:p/></draw:path><draw:line draw:style-name="gr35" draw:text-style-name="P105" svg:x1="2.285cm" svg:y1="2.66cm" svg:x2="2.285cm" svg:y2="5.369cm"><text:p/></draw:line><draw:path draw:style-name="gr35" draw:text-style-name="P105" svg:width="0.073cm" svg:height="2.709cm" svg:x="2.212cm" svg:y="2.66cm" svg:viewBox="0 0 74 2710" svg:d="M0 0h74M0 1361h74M0 2710h74"><text:p/></draw:path><draw:frame draw:style-name="gr41" draw:text-style-name="P106" svg:width="0.32cm" svg:height="0.285cm" svg:x="5.997cm" svg:y="4.945cm"><draw:text-box><text:p text:style-name="P92"><text:span text:style-name="T82">55</text:span></text:p></draw:text-box></draw:frame><draw:frame draw:style-name="gr181" draw:text-style-name="P106" svg:width="0.271cm" svg:height="0.285cm" svg:x="3.373cm" svg:y="3.255cm"><draw:text-box><text:p text:style-name="P92"><text:span text:style-name="T81">46</text:span></text:p></draw:text-box></draw:frame><draw:frame draw:style-name="gr181" draw:text-style-name="P106" svg:width="0.271cm" svg:height="0.285cm" svg:x="3.373cm" svg:y="4.606cm"><draw:text-box><text:p text:style-name="P92"><text:span text:style-name="T81">46</text:span></text:p></draw:text-box></draw:frame><draw:frame draw:style-name="gr182" draw:text-style-name="P106" svg:width="1.013cm" svg:height="0.285cm" svg:x="1.607cm" svg:y="3.242cm"><draw:text-box><text:p text:style-name="P92"><text:span text:style-name="T82">Meessoost</text:span></text:p></draw:text-box></draw:frame><draw:polygon draw:style-name="gr32" draw:text-style-name="P103" svg:width="4.365cm" svg:height="0.662cm" svg:x="0cm" svg:y="1.869cm" svg:viewBox="0 0 4366 663" draw:points="0,663 4366,663 4366,0 0,0"><text:p/></draw:polygon><draw:frame draw:style-name="gr183" draw:text-style-name="P106" svg:width="0.9cm" svg:height="0.285cm" svg:x="1.406cm" svg:y="4.594cm"><draw:text-box><text:p text:style-name="P92"><text:span text:style-name="T82">Naissoost</text:span></text:p></draw:text-box></draw:frame><draw:polygon draw:style-name="gr32" draw:text-style-name="P103" svg:width="4.377cm" svg:height="0.662cm" svg:x="9.694cm" svg:y="1.869cm" svg:viewBox="0 0 4378 663" draw:points="0,663 4378,663 4378,0 0,0"><text:p/></draw:polygon><draw:frame draw:style-name="gr184" draw:text-style-name="P106" svg:width="1.299cm" svg:height="0.285cm" svg:x="1.58cm" svg:y="1.962cm"><draw:text-box><text:p text:style-name="P92"><text:span text:style-name="T81">% soo järgi:</text:span></text:p></draw:text-box></draw:frame><draw:path draw:style-name="gr34" draw:text-style-name="P91" svg:width="1.23cm" svg:height="2.36cm" svg:x="11.937cm" svg:y="2.847cm" svg:viewBox="0 0 1231 2361" svg:d="M1231 0h-1231v337h1231zM1098 675h-1098v337h1098zM952 1361h-952v325h952zM1098 2036h-1098v325h1098z"><text:p/></draw:path><draw:line draw:style-name="gr35" draw:text-style-name="P105" svg:x1="11.931cm" svg:y1="2.67cm" svg:x2="11.931cm" svg:y2="5.379cm"><text:p/></draw:line><draw:path draw:style-name="gr35" draw:text-style-name="P105" svg:width="0.073cm" svg:height="2.709cm" svg:x="11.858cm" svg:y="2.67cm" svg:viewBox="0 0 74 2710" svg:d="M0 0h74M0 675h74M0 1361h74M0 2035h74M0 2710h74"><text:p/></draw:path><draw:frame draw:style-name="gr185" draw:text-style-name="P106" svg:width="1.698cm" svg:height="0.285cm" svg:x="11.095cm" svg:y="1.962cm"><draw:text-box><text:p text:style-name="P92"><text:span text:style-name="T81">% ameti järgi:</text:span></text:p></draw:text-box></draw:frame><draw:frame draw:style-name="gr39" draw:text-style-name="P106" svg:width="0.269cm" svg:height="0.285cm" svg:x="13.279cm" svg:y="2.918cm"><draw:text-box><text:p text:style-name="P92"><text:span text:style-name="T81">52</text:span></text:p></draw:text-box></draw:frame><draw:frame draw:style-name="gr181" draw:text-style-name="P106" svg:width="0.271cm" svg:height="0.285cm" svg:x="13.132cm" svg:y="3.606cm"><draw:text-box><text:p text:style-name="P92"><text:span text:style-name="T81">46</text:span></text:p></draw:text-box></draw:frame><draw:frame draw:style-name="gr39" draw:text-style-name="P106" svg:width="0.269cm" svg:height="0.285cm" svg:x="12.989cm" svg:y="4.28cm"><draw:text-box><text:p text:style-name="P92"><text:span text:style-name="T81">40</text:span></text:p></draw:text-box></draw:frame><draw:frame draw:style-name="gr181" draw:text-style-name="P106" svg:width="0.271cm" svg:height="0.285cm" svg:x="13.132cm" svg:y="4.957cm"><draw:text-box><text:p text:style-name="P92"><text:span text:style-name="T81">46</text:span></text:p></draw:text-box></draw:frame><draw:frame draw:style-name="gr43" draw:text-style-name="P106" svg:width="2.603cm" svg:height="0.285cm" svg:x="10.359cm" svg:y="2.888cm"><draw:text-box><text:p text:style-name="P92"><text:span text:style-name="T82">Füüsilisest isikust ettevõtjad</text:span></text:p></draw:text-box></draw:frame><draw:frame draw:style-name="gr179" draw:text-style-name="P106" svg:width="0.93cm" svg:height="0.285cm" svg:x="10.827cm" svg:y="3.595cm"><draw:text-box><text:p text:style-name="P92"><text:span text:style-name="T82">Töötaja</text:span></text:p></draw:text-box></draw:frame><draw:frame draw:style-name="gr44" draw:text-style-name="P106" svg:width="1.458cm" svg:height="0.285cm" svg:x="10.336cm" svg:y="4.269cm"><draw:text-box><text:p text:style-name="P92"><text:span text:style-name="T82">Käsitööline</text:span></text:p></draw:text-box></draw:frame><draw:frame draw:style-name="gr186" draw:text-style-name="P106" svg:width="1.197cm" svg:height="0.285cm" svg:x="10.605cm" svg:y="4.945cm"><draw:text-box><text:p text:style-name="P92"><text:span text:style-name="T82">Ei tööta</text:span></text:p></draw:text-box></draw:frame><draw:frame draw:style-name="gr187" draw:text-style-name="P114" svg:width="15.087cm" svg:height="0.867cm" svg:x="0.018cm" svg:y="0.355cm"><draw:text-box><text:p text:style-name="P92"><text:span text:style-name="T99">5. küsimus </text:span><text:span text:style-name="T113">Iga järgmise meetme puhul</text:span><text:span text:style-name="T99"> öelge mulle, kas see on teie arvates tõhus või mitte, mõjutades ELi tasandi poliitiliste otsuste tegemist pärast valimisi. </text:span></text:p></draw:text-box></draw:frame><draw:frame draw:style-name="gr188" draw:text-style-name="P114" svg:width="12.644cm" svg:height="0.763cm" svg:x="0.513cm" svg:y="1.085cm"><draw:text-box><text:p text:style-name="P92"><text:span text:style-name="T86">Osaleda kodanikuosaluse otsesemates vormides, näiteks Euroopa</text:span> <text:span text:style-name="T98">kodanikualgatuses Kokku tõhus </text:span></text:p></draw:text-box></draw:frame></draw:g></text:p>
        <text:p text:style-name="P24"/>
        <text:p text:style-name="P25"/>
      </text:section>
      <text:h text:style-name="P18" text:outline-level="1"><text:bookmark-start text:name="__RefHeading___Toc4064_3967327191"/>3. Energiakriis <text:bookmark-end text:name="__RefHeading___Toc4064_3967327191"/></text:h>
      <text:h text:style-name="P19" text:outline-level="2"><text:bookmark-start text:name="__RefHeading___Toc4066_3967327191"/>3.1 Taastuvenergia kui peamine meede fossiilkütustest loobumiseks <text:bookmark-end text:name="__RefHeading___Toc4066_3967327191"/></text:h>
      <text:section text:style-name="Sect2" text:name="Section3">
        <text:p text:style-name="P55">Taastuvenergia arendamine on peamine meede fossiilkütustest loobumiseks, mida mainib rohkem kui üks eurooplane kahest </text:p>
        <text:p text:style-name="P24">Eurooplased mõtlevad kõigepealt sellele, mis võib aidata ELil fossiilkütustest loobuda, arendades näiteks uute tuuleparkide ja päikeseparkide kaudu rohkem taastuvenergia tootmisvõimsust (35 %). See on ka element, mida üldiselt kõige rohkem nimetatakse (56%), kinnitades, et taastuvad energiaallikad on inimeste mõtetes selge juhtiv hoob. </text:p>
        <text:p text:style-name="P24">Energiakasutuse vähendamine energiatõhususe meetmete abil (kokku 40 %) ja investeerimine tuumalahendustesse (32 %) on järgmised enim nimetatud võimalused, millest igaühte peab vastuse osana umbes kolmandik kuni kaks viiest eurooplasest. Ligikaudu kolm vastajat kümnest mainib ka kohalike meetmete, näiteks energiakogukondade edendamist (29 %), mis viitab tõelisele soovile detsentraliseeritumate ja kogukonnakesksemate lähenemisviiside järele koos suuremahuliste lahendustega. Suuremat elektrifitseerimist mainitakse seevastu palju harvemini (16 %), mis viitab sellele, et seda peetakse fossiilkütustest loobumiseks vähem koheseks või vähem hästi mõistetavaks hoovaks. </text:p>
        <text:p text:style-name="P24"/>
        <text:p text:style-name="P55">Taastuvad energiaallikad domineerivad eelkõige Vahemere lõuna- ja idaosas </text:p>
        <text:p text:style-name="P24"><draw:g text:anchor-type="paragraph" draw:z-index="13" draw:name="Objet de groupe 14" draw:style-name="gr2"><draw:frame draw:style-name="gr166" draw:text-style-name="P129" svg:width="8.189cm" svg:height="0.489cm" svg:x="0.646cm" svg:y="0.203cm"><draw:text-box><text:p text:style-name="P92"><text:span text:style-name="T106">Küsimus 9.</text:span> <text:span text:style-name="T107">Mis võiks Teie arvates aidata ELil fossiilkütustest loobuda? ? </text:span></text:p></draw:text-box></draw:frame><draw:path draw:style-name="gr67" draw:text-style-name="P91"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2" svg:width="0.743cm" svg:height="0.479cm" svg:x="0.42cm" svg:y="0.739cm"><draw:text-box><text:p/></draw:text-box></draw:frame><draw:frame draw:style-name="gr72" draw:text-style-name="P116" svg:width="0.269cm" svg:height="0.302cm" svg:x="4.863cm" svg:y="1.26cm"><draw:text-box><text:p text:style-name="P92"><text:span text:style-name="T91">35</text:span></text:p></draw:text-box></draw:frame><draw:frame draw:style-name="gr72" draw:text-style-name="P116" svg:width="0.269cm" svg:height="0.302cm" svg:x="3.39cm" svg:y="2.006cm"><draw:text-box><text:p text:style-name="P92"><text:span text:style-name="T91">17</text:span></text:p></draw:text-box></draw:frame><draw:frame draw:style-name="gr167" draw:text-style-name="P130" svg:width="0.269cm" svg:height="0.304cm" svg:x="3.637cm" svg:y="2.748cm"><draw:text-box><text:p text:style-name="P92"><text:span text:style-name="T109">20</text:span></text:p></draw:text-box></draw:frame><draw:frame draw:style-name="gr72" draw:text-style-name="P116" svg:width="0.269cm" svg:height="0.302cm" svg:x="2.981cm" svg:y="3.496cm"><draw:text-box><text:p text:style-name="P92"><text:span text:style-name="T91">12</text:span></text:p></draw:text-box></draw:frame><draw:frame draw:style-name="gr140" draw:text-style-name="P116" svg:width="0.244cm" svg:height="0.302cm" svg:x="2.614cm" svg:y="4.242cm"><draw:text-box><text:p text:style-name="P92"><text:span text:style-name="T91">6</text:span></text:p></draw:text-box></draw:frame><draw:frame draw:style-name="gr118" draw:text-style-name="P116" svg:width="0.242cm" svg:height="0.302cm" svg:x="2.588cm" svg:y="5.015cm"><draw:text-box><text:p text:style-name="P92"><text:span text:style-name="T110">2</text:span></text:p></draw:text-box></draw:frame><draw:frame draw:style-name="gr76" draw:text-style-name="P116" svg:width="0.244cm" svg:height="0.479cm" svg:x="2.777cm" svg:y="5.747cm"><draw:text-box><text:p/></draw:text-box></draw:frame><draw:path draw:style-name="gr168" draw:text-style-name="P131"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9" svg:width="0.907cm" svg:height="0.336cm" svg:x="3.586cm" svg:y="0.686cm"><draw:text-box><text:p text:style-name="P92"><text:span text:style-name="T111">Esiteks, </text:span></text:p></draw:text-box></draw:frame><draw:frame draw:style-name="gr170" draw:text-style-name="P116" svg:width="6.342cm" svg:height="0.302cm" svg:x="5.722cm" svg:y="2.03cm"><draw:text-box><text:p text:style-name="P92"><text:span text:style-name="T92">Energiakasutuse vähendamine energiatõhususe meetmete abil</text:span></text:p></draw:text-box></draw:frame><draw:frame draw:style-name="gr171" draw:text-style-name="P130" svg:width="3.837cm" svg:height="0.304cm" svg:x="6.999cm" svg:y="2.748cm"><draw:text-box><text:p text:style-name="P92"><text:span text:style-name="T112">Investeerimine tuumalahendustesse</text:span></text:p></draw:text-box></draw:frame><draw:frame draw:style-name="gr172" draw:text-style-name="P116" svg:width="6.31cm" svg:height="0.302cm" svg:x="6.04cm" svg:y="3.574cm"><draw:text-box><text:p text:style-name="P92"><text:span text:style-name="T92">Kohalike meetmete, näiteks energiakogukondade edendamine</text:span></text:p></draw:text-box></draw:frame><draw:frame draw:style-name="gr173" draw:text-style-name="P130" svg:width="3.305cm" svg:height="0.304cm" svg:x="7.356cm" svg:y="4.382cm"><draw:text-box><text:p text:style-name="P92"><text:span text:style-name="T112">Suurem elektrifitseerimine</text:span></text:p></draw:text-box></draw:frame><draw:frame draw:style-name="gr174" draw:text-style-name="P116" svg:width="0.648cm" svg:height="0.302cm" svg:x="8.162cm" svg:y="5.105cm"><draw:text-box><text:p text:style-name="P92"><text:span text:style-name="T92">Muud</text:span></text:p></draw:text-box></draw:frame><draw:path draw:style-name="gr175" draw:text-style-name="P132"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6" svg:width="1.318cm" svg:height="0.302cm" svg:x="7.871cm" svg:y="5.837cm"><draw:text-box><text:p text:style-name="P92"><text:span text:style-name="T92">Ei oska öelda</text:span></text:p></draw:text-box></draw:frame><draw:frame draw:style-name="gr74" draw:text-style-name="P116" svg:width="0.267cm" svg:height="0.302cm" svg:x="15.288cm" svg:y="1.26cm"><draw:text-box><text:p text:style-name="P92"><text:span text:style-name="T91">56</text:span></text:p></draw:text-box></draw:frame><draw:frame draw:style-name="gr74" draw:text-style-name="P116" svg:width="0.267cm" svg:height="0.302cm" svg:x="14.21cm" svg:y="2.006cm"><draw:text-box><text:p text:style-name="P92"><text:span text:style-name="T91">40</text:span></text:p></draw:text-box></draw:frame><draw:frame draw:style-name="gr177" draw:text-style-name="P130" svg:width="0.267cm" svg:height="0.304cm" svg:x="13.67cm" svg:y="2.748cm"><draw:text-box><text:p text:style-name="P92"><text:span text:style-name="T109">32</text:span></text:p></draw:text-box></draw:frame><draw:frame draw:style-name="gr118" draw:text-style-name="P116" svg:width="0.242cm" svg:height="0.302cm" svg:x="13.467cm" svg:y="3.496cm"><draw:text-box><text:p text:style-name="P92"><text:span text:style-name="T91">2</text:span></text:p></draw:text-box></draw:frame><draw:frame draw:style-name="gr74" draw:text-style-name="P116" svg:width="0.267cm" svg:height="0.302cm" svg:x="12.591cm" svg:y="4.242cm"><draw:text-box><text:p text:style-name="P92"><text:span text:style-name="T91">16</text:span></text:p></draw:text-box></draw:frame><draw:frame draw:style-name="gr140" draw:text-style-name="P116" svg:width="0.244cm" svg:height="0.302cm" svg:x="11.908cm" svg:y="5.003cm"><draw:text-box><text:p text:style-name="P92"><text:span text:style-name="T91">3</text:span></text:p></draw:text-box></draw:frame><draw:frame draw:style-name="gr75" draw:text-style-name="P116" svg:width="0.242cm" svg:height="0.479cm" svg:x="12.175cm" svg:y="5.747cm"><draw:text-box><text:p/></draw:text-box></draw:frame><draw:frame draw:style-name="gr178" draw:text-style-name="P114" svg:width="5.906cm" svg:height="0.853cm" svg:x="5.609cm" svg:y="1.157cm"><draw:text-box><text:p text:style-name="P92"><text:span text:style-name="T92">Taastuvenergia võimsuse suurendamine näiteks uute tuuleparkide ja päikeseparkide abil </text:span></text:p></draw:text-box></draw:frame></draw:g>Kui vaadata riigi tasandi tulemusi, siis<text:span text:style-name="T2"> fossiilkütustele ülemineku tegurid kajastavad</text:span> iga riigi enda energiamaastikku. Tuumalahenduste kui esmase reageeringu toetamine on suurim Poolas (30 % vs. 20 % EL 27 puhul), Bulgaarias ja Rootsis (mõlemas 25 %) ning Slovakkias (24 %), kus tuumavõimsus juba toimib või seda aktiivselt arendatakse, samas kui see on väikseim Küprosel ja Maltal (10 %), samuti Ungaris ja Iirimaal (11 %), millest ühelgi ei ole tuumaprogrammi. Erandiks on Prantsusmaa: vaatamata pikaajalisele sõltuvusele tuumaenergiast viitab 20 % Prantsusmaa vastanutest sellele kõigepealt (sama mis EL 27 keskmine) ja juhib selle asemel ELi pigem energiatõhususe meetmete (22%, Luksemburg 23%) kui taastuvate energiaallikate osas, mida nad mainivad vähem kui enamik teisi riike (30%). Seevastu Lõuna- ja Kagu-Euroopas domineerib taastuvenergia tootmisvõimsus, kusjuures Horvaatias, Maltal, Küprosel, Ungaris ja Hispaanias on see kõigepealt 44–46 %, mis on tublisti üle EL 27 keskmise (35 %), kajastades tõenäoliselt suuremat tajutavat päikeseenergia potentsiaali. Kohalikel ja kogukonnapõhistel meetmetel on märkimisväärne tähtsus ka esimese ja teise mainimise vahel peaaegu kõikjal (12%-lt 22%-le EL 27 tasandil), eelkõige Maltal (13%-lt 29%-le) ja Küprosel (14%-lt 28%-le), mis osutab sellele, et neid lahendusi peetakse pigem väärtuslikuks täienduseks kui peamiseks prioriteediks. Vastused „ei tea“ on sagedasemad <text:soft-page-break/>Põhjamaades ja Balti riikides, Soomes ja Rootsis (12 %), Bulgaarias, Tšehhis ja Taanis (kõigis 10 %), võrreldes Malta (1 %), Luksemburgi (2 %) või Hispaania ja Iirimaaga (mõlemas 5 %). </text:p>
        <text:p text:style-name="P24"/>
        <text:p text:style-name="P55">Sooline võrdõiguslikkus ja haridus kujundavad suhtumist tuumaenergiasse rohkem kui taastuvatesse energiaallikatesse </text:p>
        <text:p text:style-name="P24">Tuumaenergia valdkonnas tekib ka selge sooline ebavõrdsus, millele viitab 35 % meestest ja 29 % naistest, samas kui seisukohad taastuvate energiaallikate kohta on sugude lõikes üldjoontes sarnased. </text:p>
        <text:p text:style-name="P24">Haridustasemed kujundavad suhtumist tuumaenergiasse rohkem kui taastuvatesse energiaallikatesse: tuumalahenduste toetamine suureneb 24 %-lt kõige madalama haridustasemega inimeste seas 36 %-le kõige kõrgema haridustasemega inimeste seas, mis tähendab 12-punktilist lõhet, samas kui taastuvad energiaallikad varieeruvad vaid veidi (52–59 %); madalama haridustasemega vastajad vastavad samuti märkimisväärselt suurema tõenäosusega „ei tea“ (11% võrreldes 5%-ga kõrgelt haritud inimeste seas). </text:p>
        <text:p text:style-name="P24"/>
        <text:h text:style-name="P20" text:outline-level="2"><text:bookmark-start text:name="__RefHeading___Toc4068_3967327191"/>3.2 Energiahindade tõus: vähendada pigem tarbimist kui struktuurimuutusi <text:bookmark-end text:name="__RefHeading___Toc4068_3967327191"/></text:h>
        <text:p text:style-name="P55">Energiahindade tõusuga silmitsi seistes vähendavad eurooplased peamiselt oma tarbimist, selle asemel et investeerida struktuursetesse lahendustesse. </text:p>
        <text:p text:style-name="P24">31% eurooplastest ütleb, et nad vähendasid oma üldist elektritarbimist vastusena energiahindade tõusule pärast sõja algust Iraanis. Teine kõige levinum meede on nende energiatarbimise hoolikam jälgimine (27 %), millele järgneb kütte või jahutuse kasutamise vähendamine (26 %). Kõige laialdasemalt teatatud meetmete hulgas on ka energiatarbimise kohandamine, et saada kasu madalamatest hindadest või tipptunnivälisest ajast (20 %) ja muutuvatest transpordiharjumustest (19 %), mis näitab, et eurooplased kohandavad oma käitumist mitmes valdkonnas lisaks küttele ja elektrile. </text:p>
        <text:p text:style-name="P24"/>
        <text:p text:style-name="P24"><draw:g text:anchor-type="paragraph" draw:z-index="14" draw:name="Objet de groupe 15" draw:style-name="gr2"><draw:frame draw:style-name="gr147" draw:text-style-name="P90" svg:width="0.389cm" svg:height="0.482cm" svg:x="16.757cm" svg:y="12.309cm"><draw:text-box><text:p/></draw:text-box></draw:frame><draw:path draw:style-name="gr67" draw:text-style-name="P91"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6" svg:width="0.267cm" svg:height="0.302cm" svg:x="15.284cm" svg:y="6.472cm"><draw:text-box><text:p text:style-name="P92"><text:span text:style-name="T95">31</text:span></text:p></draw:text-box></draw:frame><draw:frame draw:style-name="gr119" draw:text-style-name="P121" svg:width="0.267cm" svg:height="0.294cm" svg:x="14.386cm" svg:y="6.917cm"><draw:text-box><text:p text:style-name="P92"><text:span text:style-name="T102">27</text:span></text:p></draw:text-box></draw:frame><draw:frame draw:style-name="gr122" draw:text-style-name="P121" svg:width="0.269cm" svg:height="0.294cm" svg:x="14.162cm" svg:y="7.356cm"><draw:text-box><text:p text:style-name="P92"><text:span text:style-name="T102">26</text:span></text:p></draw:text-box></draw:frame><draw:frame draw:style-name="gr122" draw:text-style-name="P121" svg:width="0.269cm" svg:height="0.294cm" svg:x="12.818cm" svg:y="7.795cm"><draw:text-box><text:p text:style-name="P92"><text:span text:style-name="T102">20</text:span></text:p></draw:text-box></draw:frame><draw:frame draw:style-name="gr121" draw:text-style-name="P121" svg:width="0.239cm" svg:height="0.294cm" svg:x="12.592cm" svg:y="8.248cm"><draw:text-box><text:p text:style-name="P92"><text:span text:style-name="T102">1</text:span></text:p></draw:text-box></draw:frame><draw:frame draw:style-name="gr122" draw:text-style-name="P121" svg:width="0.269cm" svg:height="0.294cm" svg:x="11.92cm" svg:y="8.687cm"><draw:text-box><text:p text:style-name="P92"><text:span text:style-name="T102">16</text:span></text:p></draw:text-box></draw:frame><draw:frame draw:style-name="gr122" draw:text-style-name="P121" svg:width="0.269cm" svg:height="0.294cm" svg:x="11.471cm" svg:y="9.128cm"><draw:text-box><text:p text:style-name="P92"><text:span text:style-name="T102">14</text:span></text:p></draw:text-box></draw:frame><draw:frame draw:style-name="gr122" draw:text-style-name="P121" svg:width="0.269cm" svg:height="0.294cm" svg:x="11.471cm" svg:y="9.569cm"><draw:text-box><text:p text:style-name="P92"><text:span text:style-name="T102">14</text:span></text:p></draw:text-box></draw:frame><draw:frame draw:style-name="gr119" draw:text-style-name="P121" svg:width="0.267cm" svg:height="0.294cm" svg:x="11.248cm" svg:y="10.009cm"><draw:text-box><text:p text:style-name="P92"><text:span text:style-name="T102">13</text:span></text:p></draw:text-box></draw:frame><draw:frame draw:style-name="gr123" draw:text-style-name="P121" svg:width="0.239cm" svg:height="0.479cm" svg:x="10.351cm" svg:y="10.45cm"><draw:text-box><text:p/></draw:text-box></draw:frame><draw:frame draw:style-name="gr148" draw:text-style-name="P116" svg:width="0.241cm" svg:height="0.302cm" svg:x="9.453cm" svg:y="10.899cm"><draw:text-box><text:p text:style-name="P92"><text:span text:style-name="T95">5</text:span></text:p></draw:text-box></draw:frame><draw:frame draw:style-name="gr121" draw:text-style-name="P121" svg:width="0.239cm" svg:height="0.294cm" svg:x="8.558cm" svg:y="11.342cm"><draw:text-box><text:p text:style-name="P92"><text:span text:style-name="T102">1</text:span></text:p></draw:text-box></draw:frame><draw:frame draw:style-name="gr119" draw:text-style-name="P121" svg:width="0.267cm" svg:height="0.294cm" svg:x="10.8cm" svg:y="11.781cm"><draw:text-box><text:p text:style-name="P92"><text:span text:style-name="T102">11</text:span></text:p></draw:text-box></draw:frame><draw:frame draw:style-name="gr121" draw:text-style-name="P121" svg:width="0.239cm" svg:height="0.294cm" svg:x="9.006cm" svg:y="12.221cm"><draw:text-box><text:p text:style-name="P92"><text:span text:style-name="T102">3</text:span></text:p></draw:text-box></draw:frame><draw:frame draw:style-name="gr149" draw:text-style-name="P116" svg:width="4.047cm" svg:height="0.302cm" svg:x="4.188cm" svg:y="6.423cm"><draw:text-box><text:p text:style-name="P92"><text:span text:style-name="T92">Väiksem üldine elektritarbimine</text:span></text:p></draw:text-box></draw:frame><draw:frame draw:style-name="gr150" draw:text-style-name="P121" svg:width="5.03cm" svg:height="0.294cm" svg:x="3.217cm" svg:y="6.853cm"><draw:text-box><text:p text:style-name="P92"><text:span text:style-name="T103">Jälgige oma energiatarbimist tähelepanelikumalt</text:span></text:p></draw:text-box></draw:frame><draw:frame draw:style-name="gr151" draw:text-style-name="P121" svg:width="4.218cm" svg:height="0.294cm" svg:x="5.004cm" svg:y="7.268cm"><draw:text-box><text:p text:style-name="P92"><text:span text:style-name="T103">Kütte ja jahutuse kasutamise vähendamine</text:span></text:p></draw:text-box></draw:frame><draw:frame draw:style-name="gr152" draw:text-style-name="P121" svg:width="6.444cm" svg:height="0.294cm" svg:x="2.111cm" svg:y="8.224cm"><draw:text-box><text:p text:style-name="P92"><text:span text:style-name="T103">Muutke oma transpordiharjumusi, et vähendada energiatarbimist</text:span></text:p></draw:text-box></draw:frame><draw:frame draw:style-name="gr153" draw:text-style-name="P121" svg:width="4.899cm" svg:height="0.294cm" svg:x="3.784cm" svg:y="8.638cm"><draw:text-box><text:p text:style-name="P92"><text:span text:style-name="T103">Investeeritud energiatõhusamatesse seadmetesse</text:span></text:p></draw:text-box></draw:frame><draw:frame draw:style-name="gr154" draw:text-style-name="P121" svg:width="5.453cm" svg:height="0.294cm" svg:x="2.78cm" svg:y="9.104cm"><draw:text-box><text:p text:style-name="P92"><text:span text:style-name="T103">Võrrelge või muutke oma energiatarnijat või -lepingut</text:span></text:p></draw:text-box></draw:frame><draw:frame draw:style-name="gr155" draw:text-style-name="P121" svg:width="8.568cm" svg:height="0.294cm" svg:x="0.418cm" svg:y="9.532cm"><draw:text-box><text:p text:style-name="P92"><text:span text:style-name="T103">Paigaldatud või kaalutakse taastuvenergialahenduste (nt päikesepaneelid) paigaldamist</text:span></text:p></draw:text-box></draw:frame><draw:frame draw:style-name="gr156" draw:text-style-name="P121" svg:width="5.744cm" svg:height="0.294cm" svg:x="2.485cm" svg:y="9.972cm"><draw:text-box><text:p text:style-name="P92"><text:span text:style-name="T103">Teie kodu parem isolatsioon või energiatõhusus</text:span></text:p></draw:text-box></draw:frame><draw:frame draw:style-name="gr157" draw:text-style-name="P121" svg:width="7.266cm" svg:height="0.294cm" svg:x="3.482cm" svg:y="10.423cm"><draw:text-box><text:p text:style-name="P92"><text:span text:style-name="T103">Kasutatud nutikad tööriistad või rakendused energiakasutuse haldamiseks</text:span></text:p></draw:text-box></draw:frame><draw:frame draw:style-name="gr158" draw:text-style-name="P123" svg:width="2.968cm" svg:height="0.302cm" svg:x="4.891cm" svg:y="10.905cm"><draw:text-box><text:p text:style-name="P118"><text:span text:style-name="T92">Liitus energiakogukonnaga</text:span></text:p></draw:text-box></draw:frame><draw:frame draw:style-name="gr159" draw:text-style-name="P124" svg:width="0.93cm" svg:height="0.294cm" svg:x="6.96cm" svg:y="11.317cm"><draw:text-box><text:p text:style-name="P118"><text:span text:style-name="T103">Muud</text:span></text:p></draw:text-box></draw:frame><draw:frame draw:style-name="gr160" draw:text-style-name="P121" svg:width="0.989cm" svg:height="0.294cm" svg:x="7.073cm" svg:y="11.776cm"><draw:text-box><text:p text:style-name="P92"><text:span text:style-name="T103">Puuduvad</text:span></text:p></draw:text-box></draw:frame><draw:frame draw:style-name="gr161" draw:text-style-name="P121" svg:width="2.04cm" svg:height="0.479cm" svg:x="9.192cm" svg:y="5.782cm"><draw:text-box><text:p/></draw:text-box></draw:frame><draw:frame draw:style-name="gr162" draw:text-style-name="P125" svg:width="0.743cm" svg:height="0.479cm" svg:x="0.506cm" svg:y="6.357cm"><draw:text-box><text:p/></draw:text-box></draw:frame><draw:frame draw:style-name="gr163" draw:text-style-name="P114" svg:width="13.865cm" svg:height="0.835cm" svg:x="0.374cm" svg:y="5.419cm"><draw:text-box><text:p text:style-name="P92"><text:span text:style-name="T103">Q10 </text:span><text:span text:style-name="T108">Milliseid järgmisi meetmeid (kui üldse) olete võtnud vastuseks energiahindade tõusule pärast sõja algust Iraanis (2026. aasta veebruari lõpp), et vähendada aktiivsemalt oma energiakasutust? </text:span></text:p></draw:text-box></draw:frame><draw:frame draw:style-name="gr164" draw:text-style-name="P126" svg:width="7.571cm" svg:height="0.844cm" svg:x="0.624cm" svg:y="7.474cm"><draw:text-box><text:p text:style-name="P118"><text:span text:style-name="T103">Kohandatud energiakasutus, et saada kasu madalamatest hindadest või väiksemast tarbimisest </text:span><text:span text:style-name="T92">kõrgemate hindadega tundidel</text:span><text:span text:style-name="T103"> </text:span></text:p></draw:text-box></draw:frame><draw:frame draw:style-name="gr165" draw:text-style-name="P128" svg:width="2.816cm" svg:height="0.544cm" svg:x="5.241cm" svg:y="12.071cm"><draw:text-box><text:p text:style-name="P127"><text:span text:style-name="T103">Ei oska öelda</text:span></text:p></draw:text-box></draw:frame></draw:g>Struktuursemaid ja sageli kulukamaid või pikemaajalisi lahendusi nimetatakse seevastu palju harvemini: investeerimine energiatõhusatesse seadmetesse (16 %), energiatarnija või -lepingu võrdlemine või vahetamine (14 %), taastuvenergialahenduste, näiteks päikesepaneelide paigaldamine (14 %) ja kodude soojustamise parandamine (13 %) jäävad kõik eespool nimetatud käitumuslikest kohandustest tublisti maha. Digitaalseid vahendeid energiakasutuse haldamiseks (9 %) ja energiakogukonnaga ühinemiseks (5 %) mainitakse veelgi harvemini, mis kinnitab, et igapäevased käitumismuutused on endiselt ülekaalukalt eelistatud reaktsioon hinnatõusule, enne mis tahes investeerimispõhist lahendust. </text:p>
        <text:p text:style-name="P24"/>
        <text:p text:style-name="P24">Nimelt, kui 11 % eurooplastest ütleb, et nad ei ole oma energiatarbimisharjumusi üldse muutnud, siis ainult 3 % ütleb, et nad ei tea, mis viitab sellele, et enamikul eurooplastel on üsna selge ettekujutus sellest, kas ja kuidas nad on oma käitumist kohandanud. </text:p>
        <text:p text:style-name="P55">Kõige rohkem vähendasid tarbimist Kreeka ja Prantsusmaa ning kõige rohkem investeerisid struktuursetesse lahendustesse Malta ja Luksemburg. </text:p>
        <text:p text:style-name="P24">Kui vaadata riigi tasandi tulemusi, siis paistavad Kreeka ja Prantsusmaa silma oma käitumisharjumuste intensiivsuse poolest, jäädes korraga mitme meetme poolest parimate riikide hulka: Kreeka on esirinnas elektritarbimise vähendamisel (43% vs. 31% EL 27 puhul), kütte või jahutuse kasutamise vähendamisel (36% vs. 26 EL 27 puhul) ja energiatarnija vahetamisel (20% vs. 14% EL 27 puhul), samas kui Prantsusmaa on esikolmikus ka elektritarbimise vähendamisel (36% vs. 31% EL 27 puhul), kütte või jahutuse kasutamise vähendamisel (34 vs. 26% EL 27 puhul) ja transpordiharjumuste muutmisel (27% vs. 19% EL 27 puhul), mis näitab, et need kaks riiki on teinud kõige suuremaid üldisi jõupingutusi oma energiatarbimise vähendamiseks. </text:p>
        <text:p text:style-name="P24"><text:soft-page-break/></text:p>
        <text:p text:style-name="P24">Malta on esikohal nutitööriistade või -rakenduste (27%), kodude soojustamise (25%), energiatõhusate seadmete (24%) ja energiakogukonnaga ühinemise (14%) poolest, kusjuures Luksemburg on samades valdkondades järjekindlalt teisel või kolmandal kohal (28% taastuvenergialahenduste paigaldamisel, 22% nutitööriistade puhul, 13% energiakogukondade puhul), mis on tõenäoliselt seotud sellega, et need on väiksemad ja jõukamad riigid, kus kallimad investeeringud on kättesaadavamad. </text:p>
        <text:p text:style-name="P24"/>
        <text:p text:style-name="P24">Spektri teises otsas on Soomes ülekaalukalt suurim osa vastanutest, kes üldse meetmeid ei võtnud (25% vs. 11% EL 27 puhul), koos mõne madalaima punktisummaga peaaegu kõigi käitumuslike hoobade lõikes (13% kütte või jahutuse kasutamise vähendamisel, 9% energiatõhusate seadmete puhul, 2% energiakogukondade puhul), mis võib kajastada juba reguleeritud või suhteliselt madalaid energiahindu või juba niigi energiatõhusaid eluasemeid. Lätil, Leedul ja Slovakkial on üldjoontes sarnane profiil, kusjuures suur osa vastanutest (18–20 %) on „puuduvad“. Sloveenia ja Horvaatia eristuvad konkreetselt energiatarbimise kohandamisest, et kasutada ära tipptunniväliseid tunde, mida nimetas vastavalt 38 % ja 31 % vastanutest, mis on tublisti üle EL 27 keskmise (20 %), osutades potentsiaalselt arenenumatele või atraktiivsematele kasutusaja hinnakujunduskavadele nendes kahes riigis. </text:p>
        <text:p text:style-name="P24"/>
        <text:p text:style-name="P24">Rumeenia ja Bulgaaria osalevad aktiivselt tarbimise jälgimises (36 % ja 24 %) ning investeerivad tõhusatesse seadmetesse või isolatsiooni (20–23 %), kusjuures nende valmidus vahetada energiatarnijat on märkimisväärselt väike (mõlemas riigis 5 %), mis võib kajastada vähem konkurentsivõimelist või vähem kättesaadavat energiaturgu. </text:p>
        <text:p text:style-name="P24"/>
        <text:p text:style-name="P58">Vanus on energiakasutuse vähendamise liikumapanev jõud </text:p>
        <text:p text:style-name="P38">Sotsiaaldemograafiline jaotus näitab selget põlvkondadevahelist mustrit selles, kuidas eurooplased on energiahindade tõusule reageerinud: vanemad vastajad (55+) on märkimisväärselt suurema tõenäosusega vähendanud oma elektritarbimist (38% vs. 23–24% alla 40-aastaste seas) ja jälginud tähelepanelikumalt oma energiatarbimist (32% vs. 22%), samas kui nooremad vastajad paistavad silma nutivahendite või -rakenduste suurema kasutamise (13% 15–24-aastaste seas vs. 7% 55+-aastaste seas) ja energiakogukonnaga liitumise poolest (7% vs. 2%). </text:p>
        <text:p text:style-name="P24"/>
        <text:p text:style-name="P25"/>
      </text:section>
      <text:h text:style-name="P18" text:outline-level="1"><text:bookmark-start text:name="__RefHeading___Toc4070_3967327191"/>4. Kaubanduspoliitika ja majandusliku suveräänsuse tajumine<text:bookmark-end text:name="__RefHeading___Toc4070_3967327191"/></text:h>
      <text:section text:style-name="Sect2" text:name="Section4">
        <text:h text:style-name="P19" text:outline-level="2"><text:bookmark-start text:name="__RefHeading___Toc4072_3967327191"/>4.1 Koostöö kaubandusläbirääkimistel<text:bookmark-end text:name="__RefHeading___Toc4072_3967327191"/></text:h>
        <text:p text:style-name="P55">Kaks kolmandikku eurooplastest usub, et EL peaks mitmekesistama oma kaubandust ja et liikmesriigid peaksid omavahel paremini läbi rääkima </text:p>
        <text:p text:style-name="P24"><draw:g text:anchor-type="paragraph" draw:z-index="29" draw:name="Objet de groupe 17" draw:style-name="gr2"><draw:frame draw:style-name="gr23" draw:text-style-name="P98" svg:width="11.085cm" svg:height="0.992cm" svg:x="1.321cm" svg:y="0.834cm"><draw:text-box><text:p text:style-name="P97"><text:span text:style-name="T75">K6. Mil määral nõustute või ei nõustu järgmiste väidetega?</text:span></text:p></draw:text-box></draw:frame><draw:frame draw:style-name="gr24" draw:text-style-name="P99" svg:width="14.876cm" svg:height="0.622cm" svg:x="1.344cm" svg:y="1.704cm"><draw:text-box><text:p text:style-name="P97"><text:span text:style-name="T76">EL peaks tugevdama oma majanduslikku sõltumatust, mitmekesistades oma kaubandussuhteid </text:span></text:p></draw:text-box></draw:frame><draw:frame draw:style-name="gr25" draw:text-style-name="P100"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100" svg:width="15.135cm" svg:height="0.433cm" svg:x="0.688cm" svg:y="2.586cm"><draw:image xlink:href="Pictures/100000000000038C0000001A68C3D201477F9430.png" xlink:type="simple" xlink:show="embed" xlink:actuate="onLoad" draw:mime-type="image/png"><text:p/></draw:image></draw:frame><draw:frame draw:style-name="gr24" draw:text-style-name="P98" svg:width="2.497cm" svg:height="0.622cm" svg:x="0.919cm" svg:y="2.554cm"><draw:text-box><text:p text:style-name="P97"><text:span text:style-name="T75">Täiesti nõus</text:span></text:p></draw:text-box></draw:frame><draw:frame draw:style-name="gr24" draw:text-style-name="P98" svg:width="2.726cm" svg:height="0.622cm" svg:x="4.194cm" svg:y="2.526cm"><draw:text-box><text:p text:style-name="P97"><text:span text:style-name="T75">Nõustun</text:span></text:p></draw:text-box></draw:frame><draw:frame draw:style-name="gr24" draw:text-style-name="P98" svg:width="3.225cm" svg:height="0.983cm" svg:x="7.833cm" svg:y="2.577cm"><draw:text-box><text:p text:style-name="P97"><text:span text:style-name="T75">kalduvad mitte nõustuma</text:span></text:p></draw:text-box></draw:frame><draw:frame draw:style-name="gr27" draw:text-style-name="P98" svg:width="3.444cm" svg:height="0.638cm" svg:x="11.982cm" svg:y="2.54cm"><draw:text-box><text:p text:style-name="P97"><text:span text:style-name="T75">Ei nõustu üldse</text:span></text:p></draw:text-box></draw:frame><draw:frame draw:style-name="gr24" draw:text-style-name="P98" svg:width="2.17cm" svg:height="0.983cm" svg:x="15.795cm" svg:y="2.554cm"><draw:text-box><text:p text:style-name="P97"><text:span text:style-name="T75">Ei oska öelda</text:span></text:p></draw:text-box></draw:frame></draw:g></draw:g>65% eurooplastest nõustub, et EL peaks tugevdama oma majanduslikku sõltumatust, mitmekesistades oma kaubandussuhteid, sealhulgas 26%, kes nõustuvad täielikult, ja 39%, kes kalduvad nõustuma. Vaid 24% ei nõustu (9% ei nõustu üldse, 15% kaldub mitte nõustuma), samas kui 11% ei oska öelda, kas see oleks kasulik või mitte. </text:p>
        <text:p text:style-name="P24"><draw:g text:anchor-type="paragraph" draw:z-index="15" draw:name="Objet de groupe 16" draw:style-name="gr2"><draw:path draw:style-name="gr80" draw:text-style-name="P91" svg:width="3.729cm" svg:height="3.493cm" svg:x="0.93cm" svg:y="2.194cm" svg:viewBox="0 0 3730 3494" svg:d="M3730 0h-3730v941h3730zM3291 2552h-3291v942h3291z"><text:p/></draw:path><draw:path draw:style-name="gr81" draw:text-style-name="P108" svg:width="6.038cm" svg:height="3.493cm" svg:x="4.221cm" svg:y="2.194cm" svg:viewBox="0 0 6039 3494" svg:d="M6039 0h-5600v941h5600zM5600 2552h-5600v942h5600z"><text:p/></draw:path><draw:path draw:style-name="gr82" draw:text-style-name="P109" svg:width="2.58cm" svg:height="3.493cm" svg:x="9.819cm" svg:y="2.194cm" svg:viewBox="0 0 2581 3494" svg:d="M2581 0h-2142v941h2142zM2439 2552h-2439v942h2439z"><text:p/></draw:path><draw:path draw:style-name="gr83" draw:text-style-name="P110" svg:width="1.445cm" svg:height="3.493cm" svg:x="12.259cm" svg:y="2.194cm" svg:viewBox="0 0 1446 3494" svg:d="M1446 0h-1304v941h1304zM1446 2552h-1446v942h1446z"><text:p/></draw:path><draw:path draw:style-name="gr85" draw:text-style-name="P111" svg:width="1.574cm" svg:height="3.493cm" svg:x="13.702cm" svg:y="2.194cm" svg:viewBox="0 0 1575 3494" svg:d="M1575 0h-1575v941h1575zM1575 2552h-1575v942h1575z"><text:p/></draw:path><draw:frame draw:style-name="gr74" draw:text-style-name="P116" svg:width="0.267cm" svg:height="0.302cm" svg:x="2.667cm" svg:y="2.577cm"><draw:text-box><text:p text:style-name="P92"><text:span text:style-name="T91">26</text:span></text:p></draw:text-box></draw:frame><draw:frame draw:style-name="gr72" draw:text-style-name="P116" svg:width="0.269cm" svg:height="0.302cm" svg:x="2.452cm" svg:y="5.135cm"><draw:text-box><text:p text:style-name="P92"><text:span text:style-name="T91">23</text:span></text:p></draw:text-box></draw:frame><draw:frame draw:style-name="gr73" draw:text-style-name="P116" svg:width="0.246cm" svg:height="0.302cm" svg:x="7.335cm" svg:y="2.577cm"><draw:text-box><text:p text:style-name="P92"><text:span text:style-name="T91">3</text:span></text:p></draw:text-box></draw:frame><draw:frame draw:style-name="gr140" draw:text-style-name="P116" svg:width="0.244cm" svg:height="0.302cm" svg:x="6.904cm" svg:y="5.135cm"><draw:text-box><text:p text:style-name="P92"><text:span text:style-name="T91">3</text:span></text:p></draw:text-box></draw:frame><draw:frame draw:style-name="gr74" draw:text-style-name="P116" svg:width="0.267cm" svg:height="0.302cm" svg:x="11.213cm" svg:y="2.577cm"><draw:text-box><text:p text:style-name="P92"><text:span text:style-name="T91">15</text:span></text:p></draw:text-box></draw:frame><draw:frame draw:style-name="gr74" draw:text-style-name="P116" svg:width="0.267cm" svg:height="0.302cm" svg:x="10.924cm" svg:y="5.135cm"><draw:text-box><text:p text:style-name="P92"><text:span text:style-name="T91">17</text:span></text:p></draw:text-box></draw:frame><draw:frame draw:style-name="gr76" draw:text-style-name="P116" svg:width="0.244cm" svg:height="0.479cm" svg:x="12.997cm" svg:y="2.577cm"><draw:text-box><text:p/></draw:text-box></draw:frame><draw:frame draw:style-name="gr74" draw:text-style-name="P116" svg:width="0.267cm" svg:height="0.302cm" svg:x="12.864cm" svg:y="5.135cm"><draw:text-box><text:p text:style-name="P92"><text:span text:style-name="T91">10</text:span></text:p></draw:text-box></draw:frame><draw:frame draw:style-name="gr74" draw:text-style-name="P116" svg:width="0.267cm" svg:height="0.302cm" svg:x="14.373cm" svg:y="2.577cm"><draw:text-box><text:p text:style-name="P92"><text:span text:style-name="T91">11</text:span></text:p></draw:text-box></draw:frame><draw:frame draw:style-name="gr74" draw:text-style-name="P116" svg:width="0.267cm" svg:height="0.302cm" svg:x="14.373cm" svg:y="5.135cm"><draw:text-box><text:p text:style-name="P92"><text:span text:style-name="T91">11</text:span></text:p></draw:text-box></draw:frame><draw:frame draw:style-name="gr141" draw:text-style-name="P116" svg:width="10.572cm" svg:height="0.302cm" svg:x="1.036cm" svg:y="4.45cm"><draw:text-box><text:p text:style-name="P92"><text:span text:style-name="T92">Liikmesriigid saavad saavutada kaubandusläbirääkimistel paremaid tulemusi, tehes koostööd ELi tasandil</text:span></text:p></draw:text-box></draw:frame><draw:frame draw:style-name="gr142" draw:text-style-name="P116" svg:width="9.579cm" svg:height="0.302cm" svg:x="1.036cm" svg:y="1.88cm"><draw:text-box><text:p text:style-name="P92"><text:span text:style-name="T92">EL peaks tugevdama oma majanduslikku sõltumatust, mitmekesistades oma kaubandussuhteid</text:span></text:p></draw:text-box></draw:frame><draw:frame draw:style-name="gr143" draw:text-style-name="P122" svg:width="0.743cm" svg:height="0.479cm" svg:x="0.399cm" svg:y="0.884cm"><draw:text-box><text:p/></draw:text-box></draw:frame><draw:frame draw:style-name="gr144" draw:text-style-name="P114" svg:width="11.35cm" svg:height="0.74cm" svg:x="0.796cm" svg:y="0.681cm"><draw:text-box><text:p text:style-name="P92"><text:span text:style-name="T106">K6</text:span> <text:span text:style-name="T107">Mil määral nõustute või ei nõustu järgmiste väidetega ? </text:span></text:p></draw:text-box></draw:frame><draw:g draw:style-name="gr26"><draw:polygon draw:style-name="gr80" draw:text-style-name="P91" svg:width="0.129cm" svg:height="0.129cm" svg:x="3.145cm" svg:y="1.399cm" svg:viewBox="0 0 130 130" draw:points="0,130 130,130 130,0 0,0"><text:p/></draw:polygon><draw:polygon draw:style-name="gr81" draw:text-style-name="P108" svg:width="0.129cm" svg:height="0.129cm" svg:x="4.99cm" svg:y="1.399cm" svg:viewBox="0 0 130 130" draw:points="0,130 130,130 130,0 0,0"><text:p/></draw:polygon><draw:polygon draw:style-name="gr82" draw:text-style-name="P109" svg:width="0.129cm" svg:height="0.129cm" svg:x="6.911cm" svg:y="1.399cm" svg:viewBox="0 0 130 130" draw:points="0,130 130,130 130,0 0,0"><text:p/></draw:polygon><draw:polygon draw:style-name="gr83" draw:text-style-name="P110" svg:width="0.129cm" svg:height="0.129cm" svg:x="9.13cm" svg:y="1.399cm" svg:viewBox="0 0 130 130" draw:points="0,130 130,130 130,0 0,0"><text:p/></draw:polygon><draw:frame draw:style-name="gr145" draw:text-style-name="P116" svg:width="1.297cm" svg:height="0.302cm" svg:x="3.331cm" svg:y="1.355cm"><draw:text-box><text:p text:style-name="P92"><text:span text:style-name="T95">Täiesti nõus</text:span></text:p></draw:text-box></draw:frame><draw:polygon draw:style-name="gr85" draw:text-style-name="P111" svg:width="0.13cm" svg:height="0.129cm" svg:x="11.259cm" svg:y="1.399cm" svg:viewBox="0 0 131 130" draw:points="0,130 131,130 131,0 0,0"><text:p/></draw:polygon><draw:frame draw:style-name="gr86" draw:text-style-name="P116" svg:width="1.585cm" svg:height="0.302cm" svg:x="9.324cm" svg:y="1.355cm"><draw:text-box><text:p text:style-name="P92"><text:span text:style-name="T96">Ei nõustu üldse</text:span></text:p></draw:text-box></draw:frame><draw:frame draw:style-name="gr146" draw:text-style-name="P116" svg:width="1.318cm" svg:height="0.302cm" svg:x="11.457cm" svg:y="1.355cm"><draw:text-box><text:p text:style-name="P92"><text:span text:style-name="T97">Ei oska öelda</text:span></text:p></draw:text-box></draw:frame><draw:frame draw:style-name="gr65" draw:text-style-name="P115" svg:width="2.005cm" svg:height="0.782cm" svg:x="4.906cm" svg:y="1.212cm"><draw:text-box><text:p text:style-name="P97"><text:span text:style-name="T90">Nõustun</text:span></text:p></draw:text-box></draw:frame><draw:frame draw:style-name="gr65" draw:text-style-name="P115" svg:width="2.289cm" svg:height="0.782cm" svg:x="6.814cm" svg:y="1.231cm"><draw:text-box><text:p text:style-name="P97"><text:span text:style-name="T90">kalduvad mitte nõustuma</text:span></text:p></draw:text-box></draw:frame></draw:g></draw:g>ELi tasandil kaubandusläbirääkimistel tehtava koostöö puhul ilmneb väga sarnane muster: 62 % eurooplastest arvab, et liikmesriigid suudavad saavutada paremaid tulemusi, tehes koostööd ELi tasandil (23 % nõustub täielikult, 39 % kaldub nõustuma). 27% ei nõustu väitega (10% täielikult, 17% kipub seda tegema) ja jällegi ei ole 11%-l selle väite kohta selget arvamust. </text:p>
        <text:p text:style-name="P24">Toetuse tase on mõlema väite puhul märkimisväärselt järjepidev: 65% vs. 62%, erinevus on vaid 3 punkti ja „ei tea” vastuste osakaal on identne (11%), mis osutab eurooplaste ühtsele seisukohale, et autonoomsem ja koordineeritum ELi kaubandusalane lähenemisviis käivad käsikäes, selle <text:soft-page-break/>asemel et pidada neid konkureerivateks võimalusteks. Üks märkimisväärne nüanss on see, et nende vastajate osakaal, kes „nõustuvad täielikult“, on mõnevõrra suurem kaubanduse mitmekesistamise puhul (26 %) kui liikmesriikide koostöö puhul (23 %), mis viitab sellele, et majanduslik sõltumatus annab veidi tugevama ja otsustavama toetuse kui institutsiooniline koordineerimine, kuigi mõlemal ideel on väga sarnane üldine üksmeel. </text:p>
        <text:p text:style-name="P24"/>
        <text:h text:style-name="P20" text:outline-level="2"><text:bookmark-start text:name="__RefHeading___Toc4074_3967327191"/>4.2 Kaubandussuhete mitmekesistamine <text:bookmark-end text:name="__RefHeading___Toc4074_3967327191"/></text:h>
        <text:p text:style-name="P55">Kõigi 27 liikmesriigi enamuse toetus ELi kaubanduse mitmekesistamisele on tugevam väikestes avatud majandusega riikides ja mõnevõrra tagasihoidlikum suuremates riikides. </text:p>
        <text:p text:style-name="P24">Enamik nõustub selle väitega kõigis liikmesriikides, ulatudes 56 %-st Rootsis 93 %-ni Maltal. Toetus on üldiselt suurem väiksemates majandustes: Edetabelis on esikohal Malta (93%), Luksemburg (92%) ja Küpros (87%), kellele järgnevad Leedu (79%) ja Eesti (78%). Seevastu Madalmaades (59%) ja Rootsis (56%) on saavutatud madalaim kokkuleppe tase, mis on endiselt valdav, kuid märgatavalt lähemal ühtlasele jagunemisele. Suurema majandusega riigid asuvad EL 27 keskmise lähedal või sellest veidi allpool (65 %): Poola ja Hispaania vastavad täpselt (65%), samas kui Saksamaa ja Itaalia on 64% ja Prantsusmaa 63%. See viitab sellele, et kuigi kaubanduse mitmekesistamise idee on kogu ELis laialt levinud, on selle mõju mõnevõrra väiksem, kuigi siiski väga kindel, suuremates, iseseisvamates majandustes kui väiksemates ja kaubandusest rohkem sõltuvates majandustes. </text:p>
        <text:p text:style-name="P24"/>
        <text:p text:style-name="P55">Toetus ELi tasandi koostööle kaubandusläbirääkimistel on suurim kõige väiksemates liikmesriikides ja kõige väiksem Prantsusmaal </text:p>
        <text:p text:style-name="P24">Enamik nõustub selle väitega igas liikmesriigis, kuigi toetuse tase erineb rohkem kui kaubanduse mitmekesistamise puhul, ulatudes 54 %-st Prantsusmaal 92 %-ni Maltal ja Küprosel. Malta ja Küpros (mõlemad 92 %) ning Luksemburg (90 %) on ülejäänud EList tublisti suuremad, neile järgnevad Portugal (77 %) ja Eesti (76 %), mis on üldjoontes sama väiksemate majanduste rühm, mis on samuti kaubanduse mitmekesistamisel esirinnas. Suuremad majandused koonduvad taas EL 27 keskmise lähedale või alla selle (62 %): Saksamaa ja Hispaania vastavad täpselt samale tasemele (62%), Itaalia jääb veidi alla (61%) ja Prantsusmaa saavutas madalaima kokkuleppe kogu ELis (54%), mis on ainus liikmesriik, kus toetus langeb selgelt alla 60% piiri. Selles avalduses on reserveeritumate riikide seas ka Poola (59%) ja Tšehhi (59%). Üldiselt peegeldab see suundumus täpselt kaubanduse mitmekesistamise suundumust, kusjuures väiksemad, kaubandusest rohkem sõltuvad majandused näitavad üles kõige suuremat soovi ELi tasandi koordineerimise järele ning suuremad liikmesriigid, eelkõige Prantsusmaa, väljendavad suhteliselt tagasihoidlikumat, kuigi endiselt suuremat toetust. </text:p>
        <text:p text:style-name="P24">Nende kahe väite võrdluses on kaubanduse mitmekesistamise toetus (keskmiselt 65 %) üldiselt veidi suurem kui ELi tasandi koostöö puhul kaubandusläbirääkimistel (62 %), kuid Prantsusmaa on kaugelt kõige suurem erinevus nende kahe vahel (63 % vs. 54 %, 9-punktiline erinevus), mistõttu on Prantsusmaa ainus riik, kus koostöö tase on alla 60 %. Taanis ja Poolas on olukord sarnane ja leebem, samas kui Küpros, Rootsi ja Läti liiguvad vastupidises suunas, nõustudes veidi rohkem ELi tasandi koostööga kui üksnes mitmekesistamisega. Enamikus teistes liikmesriikides toetatakse neid kahte väidet peaaegu samal määral, mis viitab sellele, et neid kahte ideed peetakse üldiselt pigem üksteist täiendavateks kui konkureerivateks. </text:p>
        <text:p text:style-name="P24"/>
        <text:p text:style-name="P55">Vanus ja haridus on kõige järjepidevamad sotsiaaldemograafilised tegurid, mis toetavad ühtsemat ja mitmekesisemat ELi kaubanduspoliitikat </text:p>
        <text:p text:style-name="P24">Vanus on muutuja, mis on kõige selgemini seotud nende kahe väite kohta esitatud seisukohtadega. 55-aastased ja vanemad vastajad toetavad noorematest vanuserühmadest rohkem nii ELi tasandi koostööd kaubandusläbirääkimistel (68% võrreldes 57%-ga 25–39-aastaste seas) kui ka kaubanduse mitmekesistamist (71% võrreldes 59%-ga 25–39-aastaste seas), mis tähendab 11–12-punktilist lõhet kõige reserveeritumate ja kõige toetavamate vanuserühmade vahel. Haridustasemel on samuti selge roll ELi tasandi koostöös, tõustes 56 %-lt madala haridustasemega inimeste seas 66 %-le kõrge haridustasemega inimeste seas, kuigi see on kaubanduse mitmekesistamise seisukohast palju vähem märgatav (65 %-lt 69 %-le, ilma selge mustrita). Toetus ELi tasandi koostööle on meeste ja naiste vahel peaaegu identne (kumbki 62 %), samas kui mehed toetavad kaubanduse mitmekesistamist mõnevõrra suurema tõenäosusega kui naised (67 % <text:soft-page-break/>vs. 64 %). Geograafilised erinevused on tagasihoidlikud, kuid järjepidevad, kusjuures maaelanikud toetavad mõnevõrra vähem kui linnaelanikud, eelkõige kaubanduse mitmekesistamise osas (60 % vs. 66 %). </text:p>
        <text:p text:style-name="P24"/>
        <text:p text:style-name="P25"/>
      </text:section>
      <text:h text:style-name="P18" text:outline-level="1"><text:bookmark-start text:name="__RefHeading___Toc4076_3967327191"/>5. Arusaamad ELi peamistest probleemidest<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1"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6" svg:width="0.242cm" svg:height="0.302cm" svg:x="15.365cm" svg:y="6.02cm"><draw:text-box><text:p text:style-name="P92"><text:span text:style-name="T95">3</text:span></text:p></draw:text-box></draw:frame><draw:frame draw:style-name="gr119" draw:text-style-name="P121" svg:width="0.267cm" svg:height="0.294cm" svg:x="14.319cm" svg:y="6.465cm"><draw:text-box><text:p text:style-name="P92"><text:span text:style-name="T102">33</text:span></text:p></draw:text-box></draw:frame><draw:frame draw:style-name="gr119" draw:text-style-name="P121" svg:width="0.267cm" svg:height="0.294cm" svg:x="14.143cm" svg:y="6.892cm"><draw:text-box><text:p text:style-name="P92"><text:span text:style-name="T102">32</text:span></text:p></draw:text-box></draw:frame><draw:frame draw:style-name="gr120" draw:text-style-name="P121" svg:width="0.237cm" svg:height="0.294cm" svg:x="13.448cm" svg:y="7.319cm"><draw:text-box><text:p text:style-name="P92"><text:span text:style-name="T102">2</text:span></text:p></draw:text-box></draw:frame><draw:frame draw:style-name="gr119" draw:text-style-name="P121" svg:width="0.267cm" svg:height="0.294cm" svg:x="12.748cm" svg:y="7.747cm"><draw:text-box><text:p text:style-name="P92"><text:span text:style-name="T102">24</text:span></text:p></draw:text-box></draw:frame><draw:frame draw:style-name="gr119" draw:text-style-name="P121" svg:width="0.267cm" svg:height="0.294cm" svg:x="12.575cm" svg:y="8.176cm"><draw:text-box><text:p text:style-name="P92"><text:span text:style-name="T102">23</text:span></text:p></draw:text-box></draw:frame><draw:frame draw:style-name="gr119" draw:text-style-name="P121" svg:width="0.267cm" svg:height="0.294cm" svg:x="12.4cm" svg:y="8.603cm"><draw:text-box><text:p text:style-name="P92"><text:span text:style-name="T102">22</text:span></text:p></draw:text-box></draw:frame><draw:frame draw:style-name="gr72" draw:text-style-name="P116" svg:width="0.269cm" svg:height="0.302cm" svg:x="12.224cm" svg:y="9.028cm"><draw:text-box><text:p text:style-name="P92"><text:span text:style-name="T95">21</text:span></text:p></draw:text-box></draw:frame><draw:frame draw:style-name="gr121" draw:text-style-name="P121" svg:width="0.239cm" svg:height="0.294cm" svg:x="11.702cm" svg:y="9.458cm"><draw:text-box><text:p text:style-name="P92"><text:span text:style-name="T102">1</text:span></text:p></draw:text-box></draw:frame><draw:frame draw:style-name="gr122" draw:text-style-name="P121" svg:width="0.269cm" svg:height="0.294cm" svg:x="11.001cm" svg:y="9.899cm"><draw:text-box><text:p text:style-name="P92"><text:span text:style-name="T102">14</text:span></text:p></draw:text-box></draw:frame><draw:frame draw:style-name="gr123" draw:text-style-name="P121" svg:width="0.239cm" svg:height="0.479cm" svg:x="9.955cm" svg:y="10.326cm"><draw:text-box><text:p/></draw:text-box></draw:frame><draw:frame draw:style-name="gr121" draw:text-style-name="P121" svg:width="0.239cm" svg:height="0.294cm" svg:x="8.733cm" svg:y="10.756cm"><draw:text-box><text:p text:style-name="P92"><text:span text:style-name="T102">1</text:span></text:p></draw:text-box></draw:frame><draw:frame draw:style-name="gr121" draw:text-style-name="P121" svg:width="0.239cm" svg:height="0.294cm" svg:x="8.733cm" svg:y="11.183cm"><draw:text-box><text:p text:style-name="P92"><text:span text:style-name="T102">1</text:span></text:p></draw:text-box></draw:frame><draw:frame draw:style-name="gr121" draw:text-style-name="P121" svg:width="0.239cm" svg:height="0.294cm" svg:x="8.733cm" svg:y="11.61cm"><draw:text-box><text:p text:style-name="P92"><text:span text:style-name="T102">1</text:span></text:p></draw:text-box></draw:frame><draw:frame draw:style-name="gr123" draw:text-style-name="P121" svg:width="0.239cm" svg:height="0.479cm" svg:x="8.96cm" svg:y="10.742cm"><draw:text-box><text:p/></draw:text-box></draw:frame><draw:frame draw:style-name="gr123" draw:text-style-name="P121" svg:width="0.239cm" svg:height="0.479cm" svg:x="8.96cm" svg:y="11.196cm"><draw:text-box><text:p/></draw:text-box></draw:frame><draw:frame draw:style-name="gr123" draw:text-style-name="P121" svg:width="0.239cm" svg:height="0.479cm" svg:x="8.968cm" svg:y="11.61cm"><draw:text-box><text:p/></draw:text-box></draw:frame><draw:frame draw:style-name="gr124" draw:text-style-name="P121" svg:width="1.662cm" svg:height="0.294cm" svg:x="6.502cm" svg:y="5.985cm"><draw:text-box><text:p text:style-name="P92"><text:span text:style-name="T103">Elukallidus</text:span></text:p></draw:text-box></draw:frame><draw:frame draw:style-name="gr125" draw:text-style-name="P121" svg:width="1.87cm" svg:height="0.294cm" svg:x="6.306cm" svg:y="6.414cm"><draw:text-box><text:p text:style-name="P92"><text:span text:style-name="T103">Sõda Ukrainas</text:span></text:p></draw:text-box></draw:frame><draw:frame draw:style-name="gr126" draw:text-style-name="P121" svg:width="1.892cm" svg:height="0.294cm" svg:x="6.301cm" svg:y="6.841cm"><draw:text-box><text:p text:style-name="P92"><text:span text:style-name="T103">Ebaseaduslik ränne</text:span></text:p></draw:text-box></draw:frame><draw:frame draw:style-name="gr127" draw:text-style-name="P121" svg:width="4.13cm" svg:height="0.294cm" svg:x="4.117cm" svg:y="7.267cm"><draw:text-box><text:p text:style-name="P92"><text:span text:style-name="T103">Kliimamuutused ja keskkonnaküsimused</text:span></text:p></draw:text-box></draw:frame><draw:frame draw:style-name="gr128" draw:text-style-name="P121" svg:width="3.026cm" svg:height="0.294cm" svg:x="5.472cm" svg:y="7.698cm"><draw:text-box><text:p text:style-name="P92"><text:span text:style-name="T103">Julgeoleku- ja kaitseküsimused</text:span></text:p></draw:text-box></draw:frame><draw:frame draw:style-name="gr129" draw:text-style-name="P121" svg:width="2.361cm" svg:height="0.294cm" svg:x="6.179cm" svg:y="8.125cm"><draw:text-box><text:p text:style-name="P92"><text:span text:style-name="T103">Kuritegevus ja terrorism</text:span></text:p></draw:text-box></draw:frame><draw:frame draw:style-name="gr130" draw:text-style-name="P121" svg:width="2.939cm" svg:height="0.294cm" svg:x="5.3cm" svg:y="8.551cm"><draw:text-box><text:p text:style-name="P92"><text:span text:style-name="T103">Ebapiisav majanduskasv</text:span></text:p></draw:text-box></draw:frame><draw:frame draw:style-name="gr131" draw:text-style-name="P116" svg:width="2.749cm" svg:height="0.302cm" svg:x="5.486cm" svg:y="8.978cm"><draw:text-box><text:p text:style-name="P92"><text:span text:style-name="T92">Konfliktid Lähis-Idas</text:span></text:p></draw:text-box></draw:frame><draw:frame draw:style-name="gr132" draw:text-style-name="P121" svg:width="2.188cm" svg:height="0.294cm" svg:x="6.378cm" svg:y="9.409cm"><draw:text-box><text:p text:style-name="P92"><text:span text:style-name="T103">Sotsiaalne ebavõrdsus</text:span></text:p></draw:text-box></draw:frame><draw:frame draw:style-name="gr133" draw:text-style-name="P121" svg:width="4.562cm" svg:height="0.294cm" svg:x="3.688cm" svg:y="9.836cm"><draw:text-box><text:p text:style-name="P92"><text:span text:style-name="T103">Desinformatsioon ja infoga manipuleerimine</text:span></text:p></draw:text-box></draw:frame><draw:frame draw:style-name="gr134" draw:text-style-name="P121" svg:width="3.973cm" svg:height="0.294cm" svg:x="4.219cm" svg:y="10.252cm"><draw:text-box><text:p text:style-name="P92"><text:span text:style-name="T103">Digitehnoloogia mõju ühiskonnale</text:span></text:p></draw:text-box></draw:frame><draw:frame draw:style-name="gr135" draw:text-style-name="P121" svg:width="0.592cm" svg:height="0.294cm" svg:x="7.571cm" svg:y="10.681cm"><draw:text-box><text:p text:style-name="P92"><text:span text:style-name="T103">Muud</text:span></text:p></draw:text-box></draw:frame><draw:frame draw:style-name="gr136" draw:text-style-name="P121" svg:width="0.989cm" svg:height="0.294cm" svg:x="7.615cm" svg:y="11.107cm"><draw:text-box><text:p text:style-name="P92"><text:span text:style-name="T103">Puuduvad</text:span></text:p></draw:text-box></draw:frame><draw:frame draw:style-name="gr137" draw:text-style-name="P121" svg:width="1.281cm" svg:height="0.294cm" svg:x="7.004cm" svg:y="11.534cm"><draw:text-box><text:p text:style-name="P92"><text:span text:style-name="T103">Ei oska öelda</text:span></text:p></draw:text-box></draw:frame><draw:frame draw:style-name="gr138" draw:text-style-name="P112" svg:width="12.828cm" svg:height="0.652cm" svg:x="2.263cm" svg:y="5.029cm"><draw:text-box><text:p text:style-name="P92"><text:span text:style-name="T104">Q1 </text:span><text:span text:style-name="T105">Millised järgmistest on Teie arvates peamised probleemid, millega EL praegu silmitsi seisab ? (Võimalik on valida mitu vastust, maksimaalselt 3)</text:span></text:p></draw:text-box></draw:frame><draw:frame draw:style-name="gr139" draw:text-style-name="P116" svg:width="0.241cm" svg:height="0.479cm" svg:x="15.736cm" svg:y="6.02cm"><draw:text-box><text:p/></draw:text-box></draw:frame><draw:frame draw:style-name="gr123" draw:text-style-name="P121" svg:width="0.239cm" svg:height="0.479cm" svg:x="14.626cm" svg:y="6.465cm"><draw:text-box><text:p/></draw:text-box></draw:frame><draw:frame draw:style-name="gr123" draw:text-style-name="P121" svg:width="0.239cm" svg:height="0.479cm" svg:x="14.49cm" svg:y="6.879cm"><draw:text-box><text:p/></draw:text-box></draw:frame><draw:frame draw:style-name="gr123" draw:text-style-name="P121" svg:width="0.239cm" svg:height="0.479cm" svg:x="13.824cm" svg:y="7.306cm"><draw:text-box><text:p/></draw:text-box></draw:frame><draw:frame draw:style-name="gr123" draw:text-style-name="P121" svg:width="0.239cm" svg:height="0.479cm" svg:x="13.116cm" svg:y="7.737cm"><draw:text-box><text:p/></draw:text-box></draw:frame><draw:frame draw:style-name="gr123" draw:text-style-name="P121" svg:width="0.239cm" svg:height="0.479cm" svg:x="12.878cm" svg:y="8.176cm"><draw:text-box><text:p/></draw:text-box></draw:frame><draw:frame draw:style-name="gr123" draw:text-style-name="P121" svg:width="0.239cm" svg:height="0.479cm" svg:x="12.718cm" svg:y="8.59cm"><draw:text-box><text:p/></draw:text-box></draw:frame><draw:frame draw:style-name="gr139" draw:text-style-name="P116" svg:width="0.241cm" svg:height="0.479cm" svg:x="12.548cm" svg:y="9.042cm"><draw:text-box><text:p/></draw:text-box></draw:frame><draw:frame draw:style-name="gr123" draw:text-style-name="P121" svg:width="0.239cm" svg:height="0.479cm" svg:x="12.023cm" svg:y="9.458cm"><draw:text-box><text:p/></draw:text-box></draw:frame><draw:frame draw:style-name="gr123" draw:text-style-name="P121" svg:width="0.239cm" svg:height="0.479cm" svg:x="11.324cm" svg:y="9.911cm"><draw:text-box><text:p/></draw:text-box></draw:frame><draw:frame draw:style-name="gr123" draw:text-style-name="P121" svg:width="0.239cm" svg:height="0.479cm" svg:x="10.156cm" svg:y="10.338cm"><draw:text-box><text:p/></draw:text-box></draw:frame></draw:g><text:bookmark-start text:name="__RefHeading___Toc4078_3967327191"/>5.1 Eurooplaste arusaam ELi peamistest väljakutsetest <text:bookmark-end text:name="__RefHeading___Toc4078_3967327191"/></text:h>
        <text:p text:style-name="P55">Elukallidus on endiselt eurooplaste peamine mure, samal ajal kui geopoliitilised küsimused domineerivad jätkuvalt avalikus tegevuskavas </text:p>
        <text:p text:style-name="P24">Elukallidus on endiselt probleem, mida eurooplased peavad kõige sagedamini üheks peamiseks probleemiks, millega Euroopa Liit praegu silmitsi seisab (39%). Kuigi majandusprobleemid on suured, kaasnevad nendega nüüd tihedalt geopoliitilised ja julgeolekuga seotud küsimused. Ligikaudu kolmandik vastanutest mainib sõda Ukrainas (33%) ja ebaseaduslikku rännet (32%). </text:p>
        <text:p text:style-name="P24">Teise rühma moodustavad viiendik<text:span text:style-name="T11"> kuni</text:span> veerand eurooplastest. Kliimamuutused ja keskkonnaküsimused (28%), julgeolek ja kaitse (24%), kuritegevus ja terrorism (23%), ebapiisav majanduskasv (22%) ja konfliktid Lähis-Idas (21%) saavad kõik suhteliselt sarnasel tasemel toetust, mis viitab sellele, et eurooplased tajuvad ELi silmitsi mitme samaaegse probleemiga, selle asemel et domineerida ühes küsimuses. Sotsiaalset ebavõrdsust (18 %), desinformatsiooni ja infoga manipuleerimist (14 %) ning digitehnoloogia mõju ühiskonnale (8 %) mainitakse harvemini, kuid need viitavad endiselt laiemale hulgale ühiskondlikele ja teabealastele probleemidele. Selline suhteliselt tasakaalustatud jaotus, mis ulatub põhiküsimustest kaugemale, näitab, kui keeruline on praegu Euroopa Liidu ees seisev poliitiline keskkond. </text:p>
        <text:p text:style-name="P24">Võrdlus eelmise, 2025. aasta septembris tehtud Eurobaromeetri kiiruuringuga osutab üldsuse murede märgatavale muutumisele. Elukallidus on muutunud olulisemaks (+10 punkti), samas kui Ukraina sõjaga seotud mured on märkimisväärselt vähenenud (14 punkti). Ka ebaseaduslik ränne väheneb veidi (–6 punkti), kuigi see on endiselt üks kolmest kõige sagedamini nimetatud probleemist. Lähis-Ida probleemide tajumine (+3 punkti), sotsiaalne ebavõrdsus (+1 punkt) ja digitehnoloogia mõju (+1 punkt) on muutunud veidi nähtavamaks.</text:p>
        <text:p text:style-name="P24"/>
        <text:p text:style-name="P55">Enamikus riikides on elukallidus endiselt keskne küsimus, kuid see konkureerib teiste prioriteetidega, sõltuvalt iga riigi majanduslikust olukorrast, geograafilisest asukohast ning julgeoleku- või rändesurvest.</text:p>
        <text:p text:style-name="P24">Elukallidus on eriti oluline Iirimaal (70 %), mis on ELi keskmisest palju kõrgem, ning Kreekas (57 %) ja Horvaatias (52 %). Seda mainib ka suhteliselt suur osa vastanutest Küprosel (46%), Maltal (45%) ja Rumeenias (44%). Nendes riikides näib majanduslik surve domineerivat kodanike arusaamas Euroopa Liidu ees praegu seisvatest probleemidest. </text:p>
        <text:p text:style-name="P24"><text:soft-page-break/>Elukallidusele viidatakse seevastu palju harvemini Leedus (24%), Tšehhis (25%) ja Poolas (28%). See võib viidata sellele, et majandusprobleeme varjutavad muud küsimused, eelkõige sõda Ukrainas ja laiemalt julgeolekuga seotud probleemid. Sõda Ukrainas mainitakse kõige sagedamini Leedus (54%) ja Lätis (48%), millele järgnevad Ungari (46%) ning Soome ja Tšehhi (mõlemad 45%). Need on riigid, kus geograafiline lähedus Venemaale või Valgevenele või tugevamad ajaloolised ja julgeolekusidemed konfliktiga muudavad sõja tõenäoliselt vahetumaks mureks. Mitmes neist riikidest käib Ukraina sõja esiletõstmine käsikäes suurema murega julgeoleku ja kaitse pärast: see kehtib eelkõige Leedu (47%), Soome (38%) ja Poola (37%) kohta. Seetõttu viitavad tulemused selgele kompromissile probleemide hierarhias: sõja geopoliitiliste tagajärgedega otsesemalt kokku puutuvates liikmesriikides kipuvad julgeolekuküsimused olema majanduslike või keskkonnaprobleemide suhtes ülimuslikud. </text:p>
        <text:p text:style-name="P24">Liikmesriikides, kus sõda Ukrainas on vähem silmatorkav, kalduvad muud probleemid hierarhias kõrgemale tõusma. See on eriti märgatav Lõuna-Euroopas. Kreekas nimetas vaid 18 % vastanutest sõda Ukrainas üheks ELi peamiseks probleemiks, samas kui elukallidust (57 %) ja ebaseaduslikku rännet (45 %) nimetas palju suurem osa vastanutest. Hispaanias on sarnane muster: mure Ukraina sõja pärast on endiselt alla ELi keskmise (26 %), samas kui kõige sagedamini nimetatud probleem on ebaseaduslik ränne (46 %) ja ka kliimamuutused on suhteliselt kõrgel tasemel (31 %). Need näited näitavad, et riiklikud prioriteedid ei kajasta mitte ainult ühtset Euroopa tegevuskava, vaid pigem majanduslike, geopoliitiliste, keskkonnaalaste ja rändega seotud probleemide erinevaid kombinatsioone. </text:p>
        <text:p text:style-name="P24">See kontrast on nähtav ka kliimamuutustele ja keskkonnaküsimustele omistatud kohas. Probleem on endiselt suhteliselt suur sellistes riikides nagu Taani, Prantsusmaa, Luksemburg ja Itaalia (mõlemas 35 %), samuti Hispaanias (31 %) ning Madalmaades ja Rootsis (mõlemas 30 %). Seda mainitakse aga palju harvemini Lätis (11 %) ja Leedus (14 %), kus sõda Ukrainas on üks peamisi mureküsimusi, ning Rumeenias (16 %), kus elukallidus ja desinformatsioon eristuvad selgemalt. Teisisõnu on keskkonnaküsimused endiselt osa Euroopa tegevuskavast, kuid need tunduvad vähem kesksed riikides, kus kodanikud peavad julgeolekut prioriteetsemaks või vahetumat majanduslikku survet. </text:p>
        <text:p text:style-name="P24">Üldiselt näitavad riikide tulemused, et eurooplased määratlevad üldjoontes samad probleemid, kuid mitte samas järjekorras. EL seisab silmitsi ühiste probleemidega, kuid kodanike arusaamad nende suhtelisest tähtsusest on endiselt tugevalt mõjutatud riiklikest oludest. </text:p>
        <text:p text:style-name="P24"/>
        <text:p text:style-name="P57"><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4">Küsimus 1. Millised järgmistest on Teie arvates praegused peamised probleemid, millega EL silmitsi seisab? [Mitu vastusevarianti, maksimaalselt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5"/></table:table-cell><table:table-cell table:style-name="Tableau4.A1" office:value-type="string"><text:p text:style-name="P84">EL 27</text:p></table:table-cell><table:table-cell table:style-name="Tableau4.A1" office:value-type="string"><text:p text:style-name="P84">BE</text:p></table:table-cell><table:table-cell table:style-name="Tableau4.A1" office:value-type="string"><text:p text:style-name="P84">BG</text:p></table:table-cell><table:table-cell table:style-name="Tableau4.A1" office:value-type="string"><text:p text:style-name="P84">CZ</text:p></table:table-cell><table:table-cell table:style-name="Tableau4.A1" office:value-type="string"><text:p text:style-name="P84">DK</text:p></table:table-cell><table:table-cell table:style-name="Tableau4.A1" office:value-type="string"><text:p text:style-name="P84">DE</text:p></table:table-cell><table:table-cell table:style-name="Tableau4.A1" office:value-type="string"><text:p text:style-name="P84">EE</text:p></table:table-cell><table:table-cell table:style-name="Tableau4.A1" office:value-type="string"><text:p text:style-name="P84">IE</text:p></table:table-cell><table:table-cell table:style-name="Tableau4.A1" office:value-type="string"><text:p text:style-name="P84">EL</text:p></table:table-cell><table:table-cell table:style-name="Tableau4.A1" office:value-type="string"><text:p text:style-name="P84">ES</text:p></table:table-cell><table:table-cell table:style-name="Tableau4.A1" office:value-type="string"><text:p text:style-name="P84">FR</text:p></table:table-cell><table:table-cell table:style-name="Tableau4.A1" office:value-type="string"><text:p text:style-name="P84">HR</text:p></table:table-cell><table:table-cell table:style-name="Tableau4.A1" office:value-type="string"><text:p text:style-name="P84">IT</text:p></table:table-cell><table:table-cell table:style-name="Tableau4.A1" office:value-type="string"><text:p text:style-name="P84">CY</text:p></table:table-cell><table:table-cell table:style-name="Tableau4.A1" office:value-type="string"><text:p text:style-name="P84">LV</text:p></table:table-cell><table:table-cell table:style-name="Tableau4.A1" office:value-type="string"><text:p text:style-name="P84">LT</text:p></table:table-cell><table:table-cell table:style-name="Tableau4.A1" office:value-type="string"><text:p text:style-name="P84">LU</text:p></table:table-cell><table:table-cell table:style-name="Tableau4.A1" office:value-type="string"><text:p text:style-name="P84">HU</text:p></table:table-cell><table:table-cell table:style-name="Tableau4.A1" office:value-type="string"><text:p text:style-name="P84">MT</text:p></table:table-cell><table:table-cell table:style-name="Tableau4.A1" office:value-type="string"><text:p text:style-name="P84">NL</text:p></table:table-cell><table:table-cell table:style-name="Tableau4.A1" office:value-type="string"><text:p text:style-name="P84">AT</text:p></table:table-cell><table:table-cell table:style-name="Tableau4.A1" office:value-type="string"><text:p text:style-name="P84">PL</text:p></table:table-cell><table:table-cell table:style-name="Tableau4.A1" office:value-type="string"><text:p text:style-name="P84">PT</text:p></table:table-cell><table:table-cell table:style-name="Tableau4.A1" office:value-type="string"><text:p text:style-name="P84">RO</text:p></table:table-cell><table:table-cell table:style-name="Tableau4.A1" office:value-type="string"><text:p text:style-name="P84">SI</text:p></table:table-cell><table:table-cell table:style-name="Tableau4.A1" office:value-type="string"><text:p text:style-name="P84">SK</text:p></table:table-cell><table:table-cell table:style-name="Tableau4.A1" office:value-type="string"><text:p text:style-name="P84">FI</text:p></table:table-cell><table:table-cell table:style-name="Tableau4.A1" office:value-type="string"><text:p text:style-name="P84">SE</text:p></table:table-cell></table:table-row><table:table-row><table:table-cell table:style-name="Tableau4.A1" office:value-type="string"><text:p text:style-name="P84">Elukallidus</text:p></table:table-cell><table:table-cell table:style-name="Tableau4.B3" office:value-type="float" office:value="39"><text:p text:style-name="P86">39</text:p></table:table-cell><table:table-cell table:style-name="Tableau4.B3" office:value-type="float" office:value="43"><text:p text:style-name="P86">43</text:p></table:table-cell><table:table-cell table:style-name="Tableau4.B3" office:value-type="float" office:value="41"><text:p text:style-name="P86">41</text:p></table:table-cell><table:table-cell table:style-name="Tableau4.B3" office:value-type="float" office:value="25"><text:p text:style-name="P86">25</text:p></table:table-cell><table:table-cell table:style-name="Tableau4.B3" office:value-type="float" office:value="32"><text:p text:style-name="P86">32</text:p></table:table-cell><table:table-cell table:style-name="Tableau4.B3" office:value-type="float" office:value="35"><text:p text:style-name="P86">35</text:p></table:table-cell><table:table-cell table:style-name="Tableau4.B3" office:value-type="float" office:value="46"><text:p text:style-name="P86">46</text:p></table:table-cell><table:table-cell table:style-name="Tableau4.B3" office:value-type="float" office:value="70"><text:p text:style-name="P86">70</text:p></table:table-cell><table:table-cell table:style-name="Tableau4.B3" office:value-type="float" office:value="57"><text:p text:style-name="P86">57</text:p></table:table-cell><table:table-cell table:style-name="Tableau4.B3" office:value-type="float" office:value="42"><text:p text:style-name="P86">42</text:p></table:table-cell><table:table-cell table:style-name="Tableau4.B3" office:value-type="float" office:value="40"><text:p text:style-name="P86">40</text:p></table:table-cell><table:table-cell table:style-name="Tableau4.B3" office:value-type="float" office:value="52"><text:p text:style-name="P86">52</text:p></table:table-cell><table:table-cell table:style-name="Tableau4.B3" office:value-type="float" office:value="43"><text:p text:style-name="P86">43</text:p></table:table-cell><table:table-cell table:style-name="Tableau4.B3" office:value-type="float" office:value="46"><text:p text:style-name="P86">46</text:p></table:table-cell><table:table-cell table:style-name="Tableau4.B3" office:value-type="float" office:value="41"><text:p text:style-name="P86">41</text:p></table:table-cell><table:table-cell table:style-name="Tableau4.B3" office:value-type="float" office:value="24"><text:p text:style-name="P86">24</text:p></table:table-cell><table:table-cell table:style-name="Tableau4.B3" office:value-type="float" office:value="41"><text:p text:style-name="P86">41</text:p></table:table-cell><table:table-cell table:style-name="Tableau4.B3" office:value-type="float" office:value="35"><text:p text:style-name="P86">35</text:p></table:table-cell><table:table-cell table:style-name="Tableau4.B3" office:value-type="float" office:value="45"><text:p text:style-name="P86">45</text:p></table:table-cell><table:table-cell table:style-name="Tableau4.B3" office:value-type="float" office:value="36"><text:p text:style-name="P86">36</text:p></table:table-cell><table:table-cell table:style-name="Tableau4.B3" office:value-type="float" office:value="43"><text:p text:style-name="P86">43</text:p></table:table-cell><table:table-cell table:style-name="Tableau4.B3" office:value-type="float" office:value="28"><text:p text:style-name="P86">28</text:p></table:table-cell><table:table-cell table:style-name="Tableau4.B3" office:value-type="float" office:value="41"><text:p text:style-name="P86">41</text:p></table:table-cell><table:table-cell table:style-name="Tableau4.B3" office:value-type="float" office:value="44"><text:p text:style-name="P86">44</text:p></table:table-cell><table:table-cell table:style-name="Tableau4.B3" office:value-type="float" office:value="43"><text:p text:style-name="P86">43</text:p></table:table-cell><table:table-cell table:style-name="Tableau4.B3" office:value-type="float" office:value="36"><text:p text:style-name="P86">36</text:p></table:table-cell><table:table-cell table:style-name="Tableau4.B3" office:value-type="float" office:value="37"><text:p text:style-name="P86">37</text:p></table:table-cell><table:table-cell table:style-name="Tableau4.B3" office:value-type="float" office:value="30"><text:p text:style-name="P86">30</text:p></table:table-cell></table:table-row><table:table-row><table:table-cell table:style-name="Tableau4.A1" office:value-type="string"><text:p text:style-name="P84">Sõda Ukrainas</text:p></table:table-cell><table:table-cell table:style-name="Tableau4.B3" office:value-type="float" office:value="33"><text:p text:style-name="P86">33</text:p></table:table-cell><table:table-cell table:style-name="Tableau4.B3" office:value-type="float" office:value="30"><text:p text:style-name="P86">30</text:p></table:table-cell><table:table-cell table:style-name="Tableau4.B3" office:value-type="float" office:value="37"><text:p text:style-name="P86">37</text:p></table:table-cell><table:table-cell table:style-name="Tableau4.B3" office:value-type="float" office:value="45"><text:p text:style-name="P86">45</text:p></table:table-cell><table:table-cell table:style-name="Tableau4.B3" office:value-type="float" office:value="44"><text:p text:style-name="P86">44</text:p></table:table-cell><table:table-cell table:style-name="Tableau4.B3" office:value-type="float" office:value="35"><text:p text:style-name="P86">35</text:p></table:table-cell><table:table-cell table:style-name="Tableau4.B3" office:value-type="float" office:value="41"><text:p text:style-name="P86">41</text:p></table:table-cell><table:table-cell table:style-name="Tableau4.B3" office:value-type="float" office:value="27"><text:p text:style-name="P86">27</text:p></table:table-cell><table:table-cell table:style-name="Tableau4.B3" office:value-type="float" office:value="18"><text:p text:style-name="P86">18</text:p></table:table-cell><table:table-cell table:style-name="Tableau4.B3" office:value-type="float" office:value="26"><text:p text:style-name="P86">26</text:p></table:table-cell><table:table-cell table:style-name="Tableau4.B3" office:value-type="float" office:value="30"><text:p text:style-name="P86">30</text:p></table:table-cell><table:table-cell table:style-name="Tableau4.B3" office:value-type="float" office:value="33"><text:p text:style-name="P86">33</text:p></table:table-cell><table:table-cell table:style-name="Tableau4.B3" office:value-type="float" office:value="28"><text:p text:style-name="P86">28</text:p></table:table-cell><table:table-cell table:style-name="Tableau4.B3" office:value-type="float" office:value="24"><text:p text:style-name="P86">24</text:p></table:table-cell><table:table-cell table:style-name="Tableau4.B3" office:value-type="float" office:value="48"><text:p text:style-name="P86">48</text:p></table:table-cell><table:table-cell table:style-name="Tableau4.B3" office:value-type="float" office:value="54"><text:p text:style-name="P86">54</text:p></table:table-cell><table:table-cell table:style-name="Tableau4.B3" office:value-type="float" office:value="22"><text:p text:style-name="P86">22</text:p></table:table-cell><table:table-cell table:style-name="Tableau4.B3" office:value-type="float" office:value="46"><text:p text:style-name="P86">46</text:p></table:table-cell><table:table-cell table:style-name="Tableau4.B3" office:value-type="float" office:value="32"><text:p text:style-name="P86">32</text:p></table:table-cell><table:table-cell table:style-name="Tableau4.B3" office:value-type="float" office:value="37"><text:p text:style-name="P86">37</text:p></table:table-cell><table:table-cell table:style-name="Tableau4.B3" office:value-type="float" office:value="27"><text:p text:style-name="P86">27</text:p></table:table-cell><table:table-cell table:style-name="Tableau4.B3" office:value-type="float" office:value="40"><text:p text:style-name="P86">40</text:p></table:table-cell><table:table-cell table:style-name="Tableau4.B3" office:value-type="float" office:value="35"><text:p text:style-name="P86">35</text:p></table:table-cell><table:table-cell table:style-name="Tableau4.B3" office:value-type="float" office:value="41"><text:p text:style-name="P86">41</text:p></table:table-cell><table:table-cell table:style-name="Tableau4.B3" office:value-type="float" office:value="30"><text:p text:style-name="P86">30</text:p></table:table-cell><table:table-cell table:style-name="Tableau4.B3" office:value-type="float" office:value="37"><text:p text:style-name="P86">37</text:p></table:table-cell><table:table-cell table:style-name="Tableau4.B3" office:value-type="float" office:value="45"><text:p text:style-name="P86">45</text:p></table:table-cell><table:table-cell table:style-name="Tableau4.B3" office:value-type="float" office:value="38"><text:p text:style-name="P86">38</text:p></table:table-cell></table:table-row><table:table-row><table:table-cell table:style-name="Tableau4.A1" office:value-type="string"><text:p text:style-name="P84">Ebaseaduslik ränne</text:p></table:table-cell><table:table-cell table:style-name="Tableau4.B3" office:value-type="float" office:value="32"><text:p text:style-name="P86">32</text:p></table:table-cell><table:table-cell table:style-name="Tableau4.B3" office:value-type="float" office:value="23"><text:p text:style-name="P86">23</text:p></table:table-cell><table:table-cell table:style-name="Tableau4.B3" office:value-type="float" office:value="25"><text:p text:style-name="P86">25</text:p></table:table-cell><table:table-cell table:style-name="Tableau4.B3" office:value-type="float" office:value="40"><text:p text:style-name="P86">40</text:p></table:table-cell><table:table-cell table:style-name="Tableau4.B3" office:value-type="float" office:value="26"><text:p text:style-name="P86">26</text:p></table:table-cell><table:table-cell table:style-name="Tableau4.B3" office:value-type="float" office:value="28"><text:p text:style-name="P86">28</text:p></table:table-cell><table:table-cell table:style-name="Tableau4.B3" office:value-type="float" office:value="25"><text:p text:style-name="P86">25</text:p></table:table-cell><table:table-cell table:style-name="Tableau4.B3" office:value-type="float" office:value="36"><text:p text:style-name="P86">36</text:p></table:table-cell><table:table-cell table:style-name="Tableau4.B3" office:value-type="float" office:value="45"><text:p text:style-name="P86">45</text:p></table:table-cell><table:table-cell table:style-name="Tableau4.B3" office:value-type="float" office:value="46"><text:p text:style-name="P86">46</text:p></table:table-cell><table:table-cell table:style-name="Tableau4.B3" office:value-type="float" office:value="31"><text:p text:style-name="P86">31</text:p></table:table-cell><table:table-cell table:style-name="Tableau4.B3" office:value-type="float" office:value="34"><text:p text:style-name="P86">34</text:p></table:table-cell><table:table-cell table:style-name="Tableau4.B3" office:value-type="float" office:value="34"><text:p text:style-name="P86">34</text:p></table:table-cell><table:table-cell table:style-name="Tableau4.B3" office:value-type="float" office:value="41"><text:p text:style-name="P86">41</text:p></table:table-cell><table:table-cell table:style-name="Tableau4.B3" office:value-type="float" office:value="30"><text:p text:style-name="P86">30</text:p></table:table-cell><table:table-cell table:style-name="Tableau4.B3" office:value-type="float" office:value="31"><text:p text:style-name="P86">31</text:p></table:table-cell><table:table-cell table:style-name="Tableau4.B3" office:value-type="float" office:value="25"><text:p text:style-name="P86">25</text:p></table:table-cell><table:table-cell table:style-name="Tableau4.B3" office:value-type="float" office:value="26"><text:p text:style-name="P86">26</text:p></table:table-cell><table:table-cell table:style-name="Tableau4.B3" office:value-type="float" office:value="35"><text:p text:style-name="P86">35</text:p></table:table-cell><table:table-cell table:style-name="Tableau4.B3" office:value-type="float" office:value="33"><text:p text:style-name="P86">33</text:p></table:table-cell><table:table-cell table:style-name="Tableau4.B3" office:value-type="float" office:value="29"><text:p text:style-name="P86">29</text:p></table:table-cell><table:table-cell table:style-name="Tableau4.B3" office:value-type="float" office:value="34"><text:p text:style-name="P86">34</text:p></table:table-cell><table:table-cell table:style-name="Tableau4.B3" office:value-type="float" office:value="37"><text:p text:style-name="P86">37</text:p></table:table-cell><table:table-cell table:style-name="Tableau4.B3" office:value-type="float" office:value="15"><text:p text:style-name="P86">15</text:p></table:table-cell><table:table-cell table:style-name="Tableau4.B3" office:value-type="float" office:value="39"><text:p text:style-name="P86">39</text:p></table:table-cell><table:table-cell table:style-name="Tableau4.B3" office:value-type="float" office:value="32"><text:p text:style-name="P86">32</text:p></table:table-cell><table:table-cell table:style-name="Tableau4.B3" office:value-type="float" office:value="16"><text:p text:style-name="P86">16</text:p></table:table-cell><table:table-cell table:style-name="Tableau4.B3" office:value-type="float" office:value="22"><text:p text:style-name="P86">22</text:p></table:table-cell></table:table-row><table:table-row><table:table-cell table:style-name="Tableau4.A1" office:value-type="string"><text:p text:style-name="P84">Kliimamuutused ja keskkonnaküsimused</text:p></table:table-cell><table:table-cell table:style-name="Tableau4.B3" office:value-type="float" office:value="28"><text:p text:style-name="P86">28</text:p></table:table-cell><table:table-cell table:style-name="Tableau4.B3" office:value-type="float" office:value="27"><text:p text:style-name="P86">27</text:p></table:table-cell><table:table-cell table:style-name="Tableau4.B3" office:value-type="float" office:value="18"><text:p text:style-name="P86">18</text:p></table:table-cell><table:table-cell table:style-name="Tableau4.B3" office:value-type="float" office:value="21"><text:p text:style-name="P86">21</text:p></table:table-cell><table:table-cell table:style-name="Tableau4.B3" office:value-type="float" office:value="35"><text:p text:style-name="P86">35</text:p></table:table-cell><table:table-cell table:style-name="Tableau4.B3" office:value-type="float" office:value="25"><text:p text:style-name="P86">25</text:p></table:table-cell><table:table-cell table:style-name="Tableau4.B3" office:value-type="float" office:value="21"><text:p text:style-name="P86">21</text:p></table:table-cell><table:table-cell table:style-name="Tableau4.B3" office:value-type="float" office:value="31"><text:p text:style-name="P86">31</text:p></table:table-cell><table:table-cell table:style-name="Tableau4.B3" office:value-type="float" office:value="22"><text:p text:style-name="P86">22</text:p></table:table-cell><table:table-cell table:style-name="Tableau4.B3" office:value-type="float" office:value="31"><text:p text:style-name="P86">31</text:p></table:table-cell><table:table-cell table:style-name="Tableau4.B3" office:value-type="float" office:value="35"><text:p text:style-name="P86">35</text:p></table:table-cell><table:table-cell table:style-name="Tableau4.B3" office:value-type="float" office:value="23"><text:p text:style-name="P86">23</text:p></table:table-cell><table:table-cell table:style-name="Tableau4.B3" office:value-type="float" office:value="35"><text:p text:style-name="P86">35</text:p></table:table-cell><table:table-cell table:style-name="Tableau4.B3" office:value-type="float" office:value="22"><text:p text:style-name="P86">22</text:p></table:table-cell><table:table-cell table:style-name="Tableau4.B3" office:value-type="float" office:value="11"><text:p text:style-name="P86">11</text:p></table:table-cell><table:table-cell table:style-name="Tableau4.B3" office:value-type="float" office:value="14"><text:p text:style-name="P86">14</text:p></table:table-cell><table:table-cell table:style-name="Tableau4.B3" office:value-type="float" office:value="35"><text:p text:style-name="P86">35</text:p></table:table-cell><table:table-cell table:style-name="Tableau4.B3" office:value-type="float" office:value="31"><text:p text:style-name="P86">31</text:p></table:table-cell><table:table-cell table:style-name="Tableau4.B3" office:value-type="float" office:value="22"><text:p text:style-name="P86">22</text:p></table:table-cell><table:table-cell table:style-name="Tableau4.B3" office:value-type="float" office:value="30"><text:p text:style-name="P86">30</text:p></table:table-cell><table:table-cell table:style-name="Tableau4.B3" office:value-type="float" office:value="29"><text:p text:style-name="P86">29</text:p></table:table-cell><table:table-cell table:style-name="Tableau4.B3" office:value-type="float" office:value="20"><text:p text:style-name="P86">20</text:p></table:table-cell><table:table-cell table:style-name="Tableau4.B3" office:value-type="float" office:value="29"><text:p text:style-name="P86">29</text:p></table:table-cell><table:table-cell table:style-name="Tableau4.B3" office:value-type="float" office:value="16"><text:p text:style-name="P86">16</text:p></table:table-cell><table:table-cell table:style-name="Tableau4.B3" office:value-type="float" office:value="25"><text:p text:style-name="P86">25</text:p></table:table-cell><table:table-cell table:style-name="Tableau4.B3" office:value-type="float" office:value="19"><text:p text:style-name="P86">19</text:p></table:table-cell><table:table-cell table:style-name="Tableau4.B3" office:value-type="float" office:value="25"><text:p text:style-name="P86">25</text:p></table:table-cell><table:table-cell table:style-name="Tableau4.B3" office:value-type="float" office:value="30"><text:p text:style-name="P86">30</text:p></table:table-cell></table:table-row><table:table-row><table:table-cell table:style-name="Tableau4.A1" office:value-type="string"><text:p text:style-name="P84">Julgeoleku- ja kaitseküsimused</text:p></table:table-cell><table:table-cell table:style-name="Tableau4.B3" office:value-type="float" office:value="24"><text:p text:style-name="P86">24</text:p></table:table-cell><table:table-cell table:style-name="Tableau4.B3" office:value-type="float" office:value="23"><text:p text:style-name="P86">23</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31"><text:p text:style-name="P86">31</text:p></table:table-cell><table:table-cell table:style-name="Tableau4.B3" office:value-type="float" office:value="24"><text:p text:style-name="P86">24</text:p></table:table-cell><table:table-cell table:style-name="Tableau4.B3" office:value-type="float" office:value="33"><text:p text:style-name="P86">33</text:p></table:table-cell><table:table-cell table:style-name="Tableau4.B3" office:value-type="float" office:value="15"><text:p text:style-name="P86">15</text:p></table:table-cell><table:table-cell table:style-name="Tableau4.B3" office:value-type="float" office:value="20"><text:p text:style-name="P86">20</text:p></table:table-cell><table:table-cell table:style-name="Tableau4.B3" office:value-type="float" office:value="19"><text:p text:style-name="P86">19</text:p></table:table-cell><table:table-cell table:style-name="Tableau4.B3" office:value-type="float" office:value="23"><text:p text:style-name="P86">23</text:p></table:table-cell><table:table-cell table:style-name="Tableau4.B3" office:value-type="float" office:value="26"><text:p text:style-name="P86">26</text:p></table:table-cell><table:table-cell table:style-name="Tableau4.B3" office:value-type="float" office:value="21"><text:p text:style-name="P86">21</text:p></table:table-cell><table:table-cell table:style-name="Tableau4.B3" office:value-type="float" office:value="31"><text:p text:style-name="P86">31</text:p></table:table-cell><table:table-cell table:style-name="Tableau4.B3" office:value-type="float" office:value="31"><text:p text:style-name="P86">31</text:p></table:table-cell><table:table-cell table:style-name="Tableau4.B3" office:value-type="float" office:value="47"><text:p text:style-name="P86">47</text:p></table:table-cell><table:table-cell table:style-name="Tableau4.B3" office:value-type="float" office:value="32"><text:p text:style-name="P86">32</text:p></table:table-cell><table:table-cell table:style-name="Tableau4.B3" office:value-type="float" office:value="19"><text:p text:style-name="P86">19</text:p></table:table-cell><table:table-cell table:style-name="Tableau4.B3" office:value-type="float" office:value="28"><text:p text:style-name="P86">28</text:p></table:table-cell><table:table-cell table:style-name="Tableau4.B3" office:value-type="float" office:value="26"><text:p text:style-name="P86">26</text:p></table:table-cell><table:table-cell table:style-name="Tableau4.B3" office:value-type="float" office:value="18"><text:p text:style-name="P86">18</text:p></table:table-cell><table:table-cell table:style-name="Tableau4.B3" office:value-type="float" office:value="37"><text:p text:style-name="P86">37</text:p></table:table-cell><table:table-cell table:style-name="Tableau4.B3" office:value-type="float" office:value="24"><text:p text:style-name="P86">24</text:p></table:table-cell><table:table-cell table:style-name="Tableau4.B3" office:value-type="float" office:value="27"><text:p text:style-name="P86">27</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38"><text:p text:style-name="P86">38</text:p></table:table-cell><table:table-cell table:style-name="Tableau4.B3" office:value-type="float" office:value="30"><text:p text:style-name="P86">30</text:p></table:table-cell></table:table-row><table:table-row><table:table-cell table:style-name="Tableau4.A1" office:value-type="string"><text:p text:style-name="P84">Kuritegevus ja terrorism</text:p></table:table-cell><table:table-cell table:style-name="Tableau4.B3" office:value-type="float" office:value="23"><text:p text:style-name="P86">23</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22"><text:p text:style-name="P86">22</text:p></table:table-cell><table:table-cell table:style-name="Tableau4.B3" office:value-type="float" office:value="20"><text:p text:style-name="P86">20</text:p></table:table-cell><table:table-cell table:style-name="Tableau4.B3" office:value-type="float" office:value="25"><text:p text:style-name="P86">25</text:p></table:table-cell><table:table-cell table:style-name="Tableau4.B3" office:value-type="float" office:value="18"><text:p text:style-name="P86">18</text:p></table:table-cell><table:table-cell table:style-name="Tableau4.B3" office:value-type="float" office:value="23"><text:p text:style-name="P86">23</text:p></table:table-cell><table:table-cell table:style-name="Tableau4.B3" office:value-type="float" office:value="21"><text:p text:style-name="P86">21</text:p></table:table-cell><table:table-cell table:style-name="Tableau4.B3" office:value-type="float" office:value="25"><text:p text:style-name="P86">25</text:p></table:table-cell><table:table-cell table:style-name="Tableau4.B3" office:value-type="float" office:value="26"><text:p text:style-name="P86">26</text:p></table:table-cell><table:table-cell table:style-name="Tableau4.B3" office:value-type="float" office:value="23"><text:p text:style-name="P86">23</text:p></table:table-cell><table:table-cell table:style-name="Tableau4.B3" office:value-type="float" office:value="22"><text:p text:style-name="P86">22</text:p></table:table-cell><table:table-cell table:style-name="Tableau4.B3" office:value-type="float" office:value="20"><text:p text:style-name="P86">20</text:p></table:table-cell><table:table-cell table:style-name="Tableau4.B3" office:value-type="float" office:value="11"><text:p text:style-name="P86">11</text:p></table:table-cell><table:table-cell table:style-name="Tableau4.B3" office:value-type="float" office:value="10"><text:p text:style-name="P86">10</text:p></table:table-cell><table:table-cell table:style-name="Tableau4.B3" office:value-type="float" office:value="23"><text:p text:style-name="P86">23</text:p></table:table-cell><table:table-cell table:style-name="Tableau4.B3" office:value-type="float" office:value="24"><text:p text:style-name="P86">24</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24"><text:p text:style-name="P86">24</text:p></table:table-cell><table:table-cell table:style-name="Tableau4.B3" office:value-type="float" office:value="21"><text:p text:style-name="P86">21</text:p></table:table-cell><table:table-cell table:style-name="Tableau4.B3" office:value-type="float" office:value="18"><text:p text:style-name="P86">18</text:p></table:table-cell><table:table-cell table:style-name="Tableau4.B3" office:value-type="float" office:value="13"><text:p text:style-name="P86">13</text:p></table:table-cell><table:table-cell table:style-name="Tableau4.B3" office:value-type="float" office:value="18"><text:p text:style-name="P86">18</text:p></table:table-cell><table:table-cell table:style-name="Tableau4.B3" office:value-type="float" office:value="18"><text:p text:style-name="P86">18</text:p></table:table-cell><table:table-cell table:style-name="Tableau4.B3" office:value-type="float" office:value="24"><text:p text:style-name="P86">24</text:p></table:table-cell><table:table-cell table:style-name="Tableau4.B3" office:value-type="float" office:value="40"><text:p text:style-name="P86">40</text:p></table:table-cell></table:table-row><table:table-row><table:table-cell table:style-name="Tableau4.A1" office:value-type="string"><text:p text:style-name="P84">Ebapiisav majanduskasv</text:p></table:table-cell><table:table-cell table:style-name="Tableau4.B3" office:value-type="float" office:value="22"><text:p text:style-name="P86">22</text:p></table:table-cell><table:table-cell table:style-name="Tableau4.B3" office:value-type="float" office:value="25"><text:p text:style-name="P86">25</text:p></table:table-cell><table:table-cell table:style-name="Tableau4.B3" office:value-type="float" office:value="25"><text:p text:style-name="P86">25</text:p></table:table-cell><table:table-cell table:style-name="Tableau4.B3" office:value-type="float" office:value="20"><text:p text:style-name="P86">20</text:p></table:table-cell><table:table-cell table:style-name="Tableau4.B3" office:value-type="float" office:value="11"><text:p text:style-name="P86">11</text:p></table:table-cell><table:table-cell table:style-name="Tableau4.B3" office:value-type="float" office:value="24"><text:p text:style-name="P86">24</text:p></table:table-cell><table:table-cell table:style-name="Tableau4.B3" office:value-type="float" office:value="26"><text:p text:style-name="P86">26</text:p></table:table-cell><table:table-cell table:style-name="Tableau4.B3" office:value-type="float" office:value="10"><text:p text:style-name="P86">10</text:p></table:table-cell><table:table-cell table:style-name="Tableau4.B3" office:value-type="float" office:value="32"><text:p text:style-name="P86">32</text:p></table:table-cell><table:table-cell table:style-name="Tableau4.B3" office:value-type="float" office:value="17"><text:p text:style-name="P86">17</text:p></table:table-cell><table:table-cell table:style-name="Tableau4.B3" office:value-type="float" office:value="20"><text:p text:style-name="P86">20</text:p></table:table-cell><table:table-cell table:style-name="Tableau4.B3" office:value-type="float" office:value="26"><text:p text:style-name="P86">26</text:p></table:table-cell><table:table-cell table:style-name="Tableau4.B3" office:value-type="float" office:value="29"><text:p text:style-name="P86">29</text:p></table:table-cell><table:table-cell table:style-name="Tableau4.B3" office:value-type="float" office:value="21"><text:p text:style-name="P86">21</text:p></table:table-cell><table:table-cell table:style-name="Tableau4.B3" office:value-type="float" office:value="26"><text:p text:style-name="P86">26</text:p></table:table-cell><table:table-cell table:style-name="Tableau4.B3" office:value-type="float" office:value="16"><text:p text:style-name="P86">16</text:p></table:table-cell><table:table-cell table:style-name="Tableau4.B3" office:value-type="float" office:value="17"><text:p text:style-name="P86">17</text:p></table:table-cell><table:table-cell table:style-name="Tableau4.B3" office:value-type="float" office:value="26"><text:p text:style-name="P86">26</text:p></table:table-cell><table:table-cell table:style-name="Tableau4.B3" office:value-type="float" office:value="25"><text:p text:style-name="P86">25</text:p></table:table-cell><table:table-cell table:style-name="Tableau4.B3" office:value-type="float" office:value="11"><text:p text:style-name="P86">11</text:p></table:table-cell><table:table-cell table:style-name="Tableau4.B3" office:value-type="float" office:value="23"><text:p text:style-name="P86">23</text:p></table:table-cell><table:table-cell table:style-name="Tableau4.B3" office:value-type="float" office:value="13"><text:p text:style-name="P86">13</text:p></table:table-cell><table:table-cell table:style-name="Tableau4.B3" office:value-type="float" office:value="22"><text:p text:style-name="P86">22</text:p></table:table-cell><table:table-cell table:style-name="Tableau4.B3" office:value-type="float" office:value="26"><text:p text:style-name="P86">26</text:p></table:table-cell><table:table-cell table:style-name="Tableau4.B3" office:value-type="float" office:value="24"><text:p text:style-name="P86">24</text:p></table:table-cell><table:table-cell table:style-name="Tableau4.B3" office:value-type="float" office:value="28"><text:p text:style-name="P86">28</text:p></table:table-cell><table:table-cell table:style-name="Tableau4.B3" office:value-type="float" office:value="23"><text:p text:style-name="P86">23</text:p></table:table-cell><table:table-cell table:style-name="Tableau4.B3" office:value-type="float" office:value="16"><text:p text:style-name="P86">16</text:p></table:table-cell></table:table-row><table:table-row><table:table-cell table:style-name="Tableau4.A1" office:value-type="string"><text:p text:style-name="P84">Con<text:span text:style-name="T14"> fli</text:span> cts Lähis-Idas</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25"><text:p text:style-name="P86">25</text:p></table:table-cell><table:table-cell table:style-name="Tableau4.B3" office:value-type="float" office:value="20"><text:p text:style-name="P86">20</text:p></table:table-cell><table:table-cell table:style-name="Tableau4.B3" office:value-type="float" office:value="29"><text:p text:style-name="P86">29</text:p></table:table-cell><table:table-cell table:style-name="Tableau4.B3" office:value-type="float" office:value="19"><text:p text:style-name="P86">19</text:p></table:table-cell><table:table-cell table:style-name="Tableau4.B3" office:value-type="float" office:value="14"><text:p text:style-name="P86">14</text:p></table:table-cell><table:table-cell table:style-name="Tableau4.B3" office:value-type="float" office:value="22"><text:p text:style-name="P86">22</text:p></table:table-cell><table:table-cell table:style-name="Tableau4.B3" office:value-type="float" office:value="21"><text:p text:style-name="P86">21</text:p></table:table-cell><table:table-cell table:style-name="Tableau4.B3" office:value-type="float" office:value="24"><text:p text:style-name="P86">24</text:p></table:table-cell><table:table-cell table:style-name="Tableau4.B3" office:value-type="float" office:value="22"><text:p text:style-name="P86">22</text:p></table:table-cell><table:table-cell table:style-name="Tableau4.B3" office:value-type="float" office:value="18"><text:p text:style-name="P86">18</text:p></table:table-cell><table:table-cell table:style-name="Tableau4.B3" office:value-type="float" office:value="24"><text:p text:style-name="P86">24</text:p></table:table-cell><table:table-cell table:style-name="Tableau4.B3" office:value-type="float" office:value="21"><text:p text:style-name="P86">21</text:p></table:table-cell><table:table-cell table:style-name="Tableau4.B3" office:value-type="float" office:value="16"><text:p text:style-name="P86">16</text:p></table:table-cell><table:table-cell table:style-name="Tableau4.B3" office:value-type="float" office:value="22"><text:p text:style-name="P86">22</text:p></table:table-cell><table:table-cell table:style-name="Tableau4.B3" office:value-type="float" office:value="17"><text:p text:style-name="P86">17</text:p></table:table-cell><table:table-cell table:style-name="Tableau4.B3" office:value-type="float" office:value="16"><text:p text:style-name="P86">16</text:p></table:table-cell><table:table-cell table:style-name="Tableau4.B3" office:value-type="float" office:value="15"><text:p text:style-name="P86">15</text:p></table:table-cell><table:table-cell table:style-name="Tableau4.B3" office:value-type="float" office:value="28"><text:p text:style-name="P86">28</text:p></table:table-cell><table:table-cell table:style-name="Tableau4.B3" office:value-type="float" office:value="15"><text:p text:style-name="P86">15</text:p></table:table-cell><table:table-cell table:style-name="Tableau4.B3" office:value-type="float" office:value="19"><text:p text:style-name="P86">19</text:p></table:table-cell><table:table-cell table:style-name="Tableau4.B3" office:value-type="float" office:value="26"><text:p text:style-name="P86">26</text:p></table:table-cell><table:table-cell table:style-name="Tableau4.B3" office:value-type="float" office:value="18"><text:p text:style-name="P86">18</text:p></table:table-cell><table:table-cell table:style-name="Tableau4.B3" office:value-type="float" office:value="23"><text:p text:style-name="P86">23</text:p></table:table-cell><table:table-cell table:style-name="Tableau4.B3" office:value-type="float" office:value="16"><text:p text:style-name="P86">16</text:p></table:table-cell><table:table-cell table:style-name="Tableau4.B3" office:value-type="float" office:value="17"><text:p text:style-name="P86">17</text:p></table:table-cell><table:table-cell table:style-name="Tableau4.B3" office:value-type="float" office:value="20"><text:p text:style-name="P86">20</text:p></table:table-cell></table:table-row><table:table-row><table:table-cell table:style-name="Tableau4.A1" office:value-type="string"><text:p text:style-name="P84">Sotsiaalne ebavõrdsus</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23"><text:p text:style-name="P86">23</text:p></table:table-cell><table:table-cell table:style-name="Tableau4.B3" office:value-type="float" office:value="13"><text:p text:style-name="P86">13</text:p></table:table-cell><table:table-cell table:style-name="Tableau4.B3" office:value-type="float" office:value="15"><text:p text:style-name="P86">15</text:p></table:table-cell><table:table-cell table:style-name="Tableau4.B3" office:value-type="float" office:value="21"><text:p text:style-name="P86">21</text:p></table:table-cell><table:table-cell table:style-name="Tableau4.B3" office:value-type="float" office:value="24"><text:p text:style-name="P86">24</text:p></table:table-cell><table:table-cell table:style-name="Tableau4.B3" office:value-type="float" office:value="9"><text:p text:style-name="P86">9</text:p></table:table-cell><table:table-cell table:style-name="Tableau4.B3" office:value-type="float" office:value="18"><text:p text:style-name="P86">18</text:p></table:table-cell><table:table-cell table:style-name="Tableau4.B3" office:value-type="float" office:value="17"><text:p text:style-name="P86">17</text:p></table:table-cell><table:table-cell table:style-name="Tableau4.B3" office:value-type="float" office:value="18"><text:p text:style-name="P86">18</text:p></table:table-cell><table:table-cell table:style-name="Tableau4.B3" office:value-type="float" office:value="16"><text:p text:style-name="P86">16</text:p></table:table-cell><table:table-cell table:style-name="Tableau4.B3" office:value-type="float" office:value="18"><text:p text:style-name="P86">18</text:p></table:table-cell><table:table-cell table:style-name="Tableau4.B3" office:value-type="float" office:value="17"><text:p text:style-name="P86">17</text:p></table:table-cell><table:table-cell table:style-name="Tableau4.B3" office:value-type="float" office:value="20"><text:p text:style-name="P86">20</text:p></table:table-cell><table:table-cell table:style-name="Tableau4.B3" office:value-type="float" office:value="17"><text:p text:style-name="P86">17</text:p></table:table-cell><table:table-cell table:style-name="Tableau4.B3" office:value-type="float" office:value="21"><text:p text:style-name="P86">21</text:p></table:table-cell><table:table-cell table:style-name="Tableau4.B3" office:value-type="float" office:value="20"><text:p text:style-name="P86">20</text:p></table:table-cell><table:table-cell table:style-name="Tableau4.B3" office:value-type="float" office:value="17"><text:p text:style-name="P86">17</text:p></table:table-cell><table:table-cell table:style-name="Tableau4.B3" office:value-type="float" office:value="15"><text:p text:style-name="P86">15</text:p></table:table-cell><table:table-cell table:style-name="Tableau4.B3" office:value-type="float" office:value="24"><text:p text:style-name="P86">24</text:p></table:table-cell><table:table-cell table:style-name="Tableau4.B3" office:value-type="float" office:value="14"><text:p text:style-name="P86">14</text:p></table:table-cell><table:table-cell table:style-name="Tableau4.B3" office:value-type="float" office:value="18"><text:p text:style-name="P86">18</text:p></table:table-cell><table:table-cell table:style-name="Tableau4.B3" office:value-type="float" office:value="16"><text:p text:style-name="P86">16</text:p></table:table-cell><table:table-cell table:style-name="Tableau4.B3" office:value-type="float" office:value="14"><text:p text:style-name="P86">14</text:p></table:table-cell><table:table-cell table:style-name="Tableau4.B3" office:value-type="float" office:value="24"><text:p text:style-name="P86">24</text:p></table:table-cell><table:table-cell table:style-name="Tableau4.B3" office:value-type="float" office:value="19"><text:p text:style-name="P86">19</text:p></table:table-cell><table:table-cell table:style-name="Tableau4.B3" office:value-type="float" office:value="17"><text:p text:style-name="P86">17</text:p></table:table-cell></table:table-row><table:table-row><table:table-cell table:style-name="Tableau4.A1" office:value-type="string"><text:p text:style-name="P84">Desinformatsioon ja infoga manipuleerimine</text:p></table:table-cell><table:table-cell table:style-name="Tableau4.B3" office:value-type="float" office:value="14"><text:p text:style-name="P86">14</text:p></table:table-cell><table:table-cell table:style-name="Tableau4.B3" office:value-type="float" office:value="10"><text:p text:style-name="P86">10</text:p></table:table-cell><table:table-cell table:style-name="Tableau4.B3" office:value-type="float" office:value="21"><text:p text:style-name="P86">21</text:p></table:table-cell><table:table-cell table:style-name="Tableau4.B3" office:value-type="float" office:value="19"><text:p text:style-name="P86">19</text:p></table:table-cell><table:table-cell table:style-name="Tableau4.B3" office:value-type="float" office:value="10"><text:p text:style-name="P86">10</text:p></table:table-cell><table:table-cell table:style-name="Tableau4.B3" office:value-type="float" office:value="11"><text:p text:style-name="P86">11</text:p></table:table-cell><table:table-cell table:style-name="Tableau4.B3" office:value-type="float" office:value="19"><text:p text:style-name="P86">19</text:p></table:table-cell><table:table-cell table:style-name="Tableau4.B3" office:value-type="float" office:value="13"><text:p text:style-name="P86">13</text:p></table:table-cell><table:table-cell table:style-name="Tableau4.B3" office:value-type="float" office:value="14"><text:p text:style-name="P86">14</text:p></table:table-cell><table:table-cell table:style-name="Tableau4.B3" office:value-type="float" office:value="18"><text:p text:style-name="P86">18</text:p></table:table-cell><table:table-cell table:style-name="Tableau4.B3" office:value-type="float" office:value="12"><text:p text:style-name="P86">12</text:p></table:table-cell><table:table-cell table:style-name="Tableau4.B3" office:value-type="float" office:value="17"><text:p text:style-name="P86">17</text:p></table:table-cell><table:table-cell table:style-name="Tableau4.B3" office:value-type="float" office:value="10"><text:p text:style-name="P86">10</text:p></table:table-cell><table:table-cell table:style-name="Tableau4.B3" office:value-type="float" office:value="14"><text:p text:style-name="P86">14</text:p></table:table-cell><table:table-cell table:style-name="Tableau4.B3" office:value-type="float" office:value="22"><text:p text:style-name="P86">22</text:p></table:table-cell><table:table-cell table:style-name="Tableau4.B3" office:value-type="float" office:value="19"><text:p text:style-name="P86">19</text:p></table:table-cell><table:table-cell table:style-name="Tableau4.B3" office:value-type="float" office:value="17"><text:p text:style-name="P86">17</text:p></table:table-cell><table:table-cell table:style-name="Tableau4.B3" office:value-type="float" office:value="8"><text:p text:style-name="P86">8</text:p></table:table-cell><table:table-cell table:style-name="Tableau4.B3" office:value-type="float" office:value="12"><text:p text:style-name="P86">12</text:p></table:table-cell><table:table-cell table:style-name="Tableau4.B3" office:value-type="float" office:value="11"><text:p text:style-name="P86">11</text:p></table:table-cell><table:table-cell table:style-name="Tableau4.B3" office:value-type="float" office:value="11"><text:p text:style-name="P86">11</text:p></table:table-cell><table:table-cell table:style-name="Tableau4.B3" office:value-type="float" office:value="22"><text:p text:style-name="P86">22</text:p></table:table-cell><table:table-cell table:style-name="Tableau4.B3" office:value-type="float" office:value="11"><text:p text:style-name="P86">11</text:p></table:table-cell><table:table-cell table:style-name="Tableau4.B3" office:value-type="float" office:value="26"><text:p text:style-name="P86">26</text:p></table:table-cell><table:table-cell table:style-name="Tableau4.B3" office:value-type="float" office:value="19"><text:p text:style-name="P86">19</text:p></table:table-cell><table:table-cell table:style-name="Tableau4.B3" office:value-type="float" office:value="17"><text:p text:style-name="P86">17</text:p></table:table-cell><table:table-cell table:style-name="Tableau4.B3" office:value-type="float" office:value="12"><text:p text:style-name="P86">12</text:p></table:table-cell><table:table-cell table:style-name="Tableau4.B3" office:value-type="float" office:value="13"><text:p text:style-name="P86">13</text:p></table:table-cell></table:table-row><table:table-row><table:table-cell table:style-name="Tableau4.A1" office:value-type="string"><text:p text:style-name="P84">Digitehnoloogia mõju ühiskonnale</text:p></table:table-cell><table:table-cell table:style-name="Tableau4.B3" office:value-type="float" office:value="8"><text:p text:style-name="P86">8</text:p></table:table-cell><table:table-cell table:style-name="Tableau4.B3" office:value-type="float" office:value="9"><text:p text:style-name="P86">9</text:p></table:table-cell><table:table-cell table:style-name="Tableau4.B3" office:value-type="float" office:value="7"><text:p text:style-name="P86">7</text:p></table:table-cell><table:table-cell table:style-name="Tableau4.B3" office:value-type="float" office:value="8"><text:p text:style-name="P86">8</text:p></table:table-cell><table:table-cell table:style-name="Tableau4.B3" office:value-type="float" office:value="11"><text:p text:style-name="P86">11</text:p></table:table-cell><table:table-cell table:style-name="Tableau4.B3" office:value-type="float" office:value="8"><text:p text:style-name="P86">8</text:p></table:table-cell><table:table-cell table:style-name="Tableau4.B3" office:value-type="float" office:value="11"><text:p text:style-name="P86">11</text:p></table:table-cell><table:table-cell table:style-name="Tableau4.B3" office:value-type="float" office:value="9"><text:p text:style-name="P86">9</text:p></table:table-cell><table:table-cell table:style-name="Tableau4.B3" office:value-type="float" office:value="4"><text:p text:style-name="P86">4</text:p></table:table-cell><table:table-cell table:style-name="Tableau4.B3" office:value-type="float" office:value="7"><text:p text:style-name="P86">7</text:p></table:table-cell><table:table-cell table:style-name="Tableau4.B3" office:value-type="float" office:value="9"><text:p text:style-name="P86">9</text:p></table:table-cell><table:table-cell table:style-name="Tableau4.B3" office:value-type="float" office:value="12"><text:p text:style-name="P86">12</text:p></table:table-cell><table:table-cell table:style-name="Tableau4.B3" office:value-type="float" office:value="9"><text:p text:style-name="P86">9</text:p></table:table-cell><table:table-cell table:style-name="Tableau4.B3" office:value-type="float" office:value="13"><text:p text:style-name="P86">13</text:p></table:table-cell><table:table-cell table:style-name="Tableau4.B3" office:value-type="float" office:value="6"><text:p text:style-name="P86">6</text:p></table:table-cell><table:table-cell table:style-name="Tableau4.B3" office:value-type="float" office:value="7"><text:p text:style-name="P86">7</text:p></table:table-cell><table:table-cell table:style-name="Tableau4.B3" office:value-type="float" office:value="17"><text:p text:style-name="P86">17</text:p></table:table-cell><table:table-cell table:style-name="Tableau4.B3" office:value-type="float" office:value="7"><text:p text:style-name="P86">7</text:p></table:table-cell><table:table-cell table:style-name="Tableau4.B3" office:value-type="float" office:value="17"><text:p text:style-name="P86">17</text:p></table:table-cell><table:table-cell table:style-name="Tableau4.B3" office:value-type="float" office:value="10"><text:p text:style-name="P86">10</text:p></table:table-cell><table:table-cell table:style-name="Tableau4.B3" office:value-type="float" office:value="9"><text:p text:style-name="P86">9</text:p></table:table-cell><table:table-cell table:style-name="Tableau4.B3" office:value-type="float" office:value="9"><text:p text:style-name="P86">9</text:p></table:table-cell><table:table-cell table:style-name="Tableau4.B3" office:value-type="float" office:value="8"><text:p text:style-name="P86">8</text:p></table:table-cell><table:table-cell table:style-name="Tableau4.B3" office:value-type="float" office:value="9"><text:p text:style-name="P86">9</text:p></table:table-cell><table:table-cell table:style-name="Tableau4.B3" office:value-type="float" office:value="14"><text:p text:style-name="P86">14</text:p></table:table-cell><table:table-cell table:style-name="Tableau4.B3" office:value-type="float" office:value="13"><text:p text:style-name="P86">13</text:p></table:table-cell><table:table-cell table:style-name="Tableau4.B3" office:value-type="float" office:value="7"><text:p text:style-name="P86">7</text:p></table:table-cell><table:table-cell table:style-name="Tableau4.B3" office:value-type="float" office:value="8"><text:p text:style-name="P86">8</text:p></table:table-cell></table:table-row></table:table><text:p text:style-name="P13"/></draw:text-box></draw:frame>Sotsiaaldemograafilised erinevused on endiselt suhteliselt piiratud, kuigi vanus kujundab järjepidevalt arusaama ELi peamistest probleemidest </text:p>
        <text:p text:style-name="P24">Võrreldes liikmesriikide vahel täheldatud erinevustega on sotsiaal-demograafilised erinevused endiselt suhteliselt tagasihoidlikud. Enamikus rühmades määratlevad eurooplased üldjoontes sama probleemide hierarhia, kusjuures elukallidus, sõda Ukrainas ja ebaseaduslik ränne kerkivad pidevalt esile kõige sagedamini nimetatud probleemide hulgas. See näitab, et Euroopa Liidu ees seisvad peamised probleemid on laialt levinud kogu elanikkonna hulgas, olenemata soost, hariduslikust taustast või elukohast. </text:p>
        <text:p text:style-name="P24">Vanus kujuneb siiski sotsiaal-demograafiliseks tunnuseks, mis kõige järjepidevamalt eristab arusaamu. Eakamad vastajad pööravad tavaliselt suuremat tähelepanu geopoliitilistele ja julgeolekuga seotud küsimustele. 55-aastased ja vanemad inimesed peavad sõda Ukrainas ELi üheks peamiseks probleemiks märkimisväärselt suurema tõenäosusega kui nooremad eurooplased (42% võrreldes 25%-ga nii 15–24-aastaste kui ka 25–39-aastaste vastajate seas). Samuti mainitakse neis suurema tõenäosusega ebaseaduslikku rännet (38 % vs. 22 % 15–24aastastest), julgeolek ja kaitse (28 % vs. 20 %) ning konfliktid Lähis-Idas (24 % vs. 18 %). </text:p>
        <text:p text:style-name="P24">Nooremad eurooplased pööravad suuremat tähelepanu ühiskondlikele probleemidele. 15–24-aastased vastajad nimetavad suurema tõenäosusega sotsiaalset ebavõrdsust (24% võrreldes 16%-ga 55-aastaste ja vanemate seas) ja digitehnoloogia mõju ühiskonnale (11% võrreldes 6%-ga vanimate vastajate seas). Kliimamuutused on endiselt veidi silmatorkavamad ka vanemate tööealiste täiskasvanute ja eakate seas (32% 55-aastaste ja vanemate seas, võrreldes 24%-ga 25–39-aastaste vastajate seas), mis viitab sellele, et keskkonnaprobleemid ulatuvad nüüd palju kaugemale noorematest põlvkondadest. </text:p>
        <text:p text:style-name="P24">Elukallidus paistab silma tähelepanuväärse järjepidevuse pärast, mida see tekitab kogu elanikkonnale. Ligikaudu neli vastajat kümnest mainib seda olenemata soost, ametist, leibkonna koosseisust või sotsiaalmeedia kasutamise sagedusest, kusjuures vanuserühmade lõikes on erinevused piiratud (alates 36 %-st 55-aastaste ja vanemate seas kuni 43 %-ni 40–54-aastaste vastajate seas). See laiapõhjaline konsensus tugevdab tema positsiooni peamise väljakutsena, millega Euroopa Liit praegu silmitsi seisab. </text:p>
        <text:p text:style-name="P24">Eelkõige vastajad, kes usuvad, et EL tugevdab julgeolekut ja kaitset, peavad sõda Ukrainas, kliimamuutusi ning julgeolekut ja kaitset suurema tõenäosusega probleemiks. Seevastu need, kes ELi ei usalda, panevad suuremat rõhku elukallidusele ja ebaseaduslikule rändele. See näitab, et usaldus ELi rolli vastu julgeoleku- ja kaitsevaldkonnas on seotud <text:soft-page-break/>erineva arusaamaga Euroopa Liidu ees seisvatest probleemidest. </text:p>
        <text:p text:style-name="P24"/>
        <text:h text:style-name="P20" text:outline-level="2"><text:bookmark-start text:name="__RefHeading___Toc4080_3967327191"/>5.2 Prioriteedid, mida eurooplased ELilt ootavad <text:bookmark-end text:name="__RefHeading___Toc4080_3967327191"/></text:h>
        <text:p text:style-name="P55">Ebaseaduslik ränne ning julgeolek ja kaitse on peamised prioriteedid, mida eurooplased ootavad, et EL tegeleks tihedalt rühmitatud pingereas </text:p>
        <text:p text:style-name="P24">Küsimusele, milliste valdkondadega peaks EL esmajärjekorras tegelema, vastasid eurooplased, et kõige prioriteetsemad on ebaseaduslik ränne (25%) ning julgeolek ja kaitse (24%). Kliimamuutused ja keskkond (21%) ning sõda Ukrainas (20%) on tihedalt seotud, mis kinnitab, et ELilt oodatavad peamised prioriteedid ühendavad sisesurve, välisjulgeoleku probleemid ja pikaajalised keskkonnaprobleemid. </text:p>
        <text:p text:style-name="P24">Võrreldes eelmise küsimusega ELi ees seisvate peamiste probleemide kohta on pingerida tihedamalt rühmitatud. Prioriteetide loetelus ei domineeri selgelt ükski küsimus. See näitab, et eurooplased ei oota, et EL keskenduks ainult ühele peamisele valdkonnale, vaid tegutseks samal ajal mitmes olulises poliitikavaldkonnas. </text:p>
        <text:p text:style-name="P24"><draw:g text:anchor-type="paragraph" draw:z-index="18" draw:name="Objet de groupe 19" draw:style-name="gr2"><draw:path draw:style-name="gr80" draw:text-style-name="P91"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4" svg:width="0.269cm" svg:height="0.309cm" svg:x="14.139cm" svg:y="5.676cm"><draw:text-box><text:p text:style-name="P92"><text:span text:style-name="T98">25</text:span></text:p></draw:text-box></draw:frame><draw:frame draw:style-name="gr89" draw:text-style-name="P93" svg:width="0.267cm" svg:height="0.313cm" svg:x="13.864cm" svg:y="6.044cm"><draw:text-box><text:p text:style-name="P92"><text:span text:style-name="T78">24</text:span></text:p></draw:text-box></draw:frame><draw:frame draw:style-name="gr90" draw:text-style-name="P94" svg:width="0.267cm" svg:height="0.309cm" svg:x="13.035cm" svg:y="6.406cm"><draw:text-box><text:p text:style-name="P92"><text:span text:style-name="T98">21</text:span></text:p></draw:text-box></draw:frame><draw:frame draw:style-name="gr88" draw:text-style-name="P94" svg:width="0.269cm" svg:height="0.309cm" svg:x="12.758cm" svg:y="6.764cm"><draw:text-box><text:p text:style-name="P92"><text:span text:style-name="T98">20</text:span></text:p></draw:text-box></draw:frame><draw:frame draw:style-name="gr91" draw:text-style-name="P94" svg:width="0.251cm" svg:height="0.309cm" svg:x="12.208cm" svg:y="7.133cm"><draw:text-box><text:p text:style-name="P92"><text:span text:style-name="T98">1</text:span></text:p></draw:text-box></draw:frame><draw:frame draw:style-name="gr91" draw:text-style-name="P94" svg:width="0.251cm" svg:height="0.309cm" svg:x="12.208cm" svg:y="7.493cm"><draw:text-box><text:p text:style-name="P92"><text:span text:style-name="T98">1</text:span></text:p></draw:text-box></draw:frame><draw:frame draw:style-name="gr90" draw:text-style-name="P94" svg:width="0.267cm" svg:height="0.309cm" svg:x="11.381cm" svg:y="7.865cm"><draw:text-box><text:p text:style-name="P92"><text:span text:style-name="T98">15</text:span></text:p></draw:text-box></draw:frame><draw:frame draw:style-name="gr90" draw:text-style-name="P94" svg:width="0.267cm" svg:height="0.309cm" svg:x="11.105cm" svg:y="8.225cm"><draw:text-box><text:p text:style-name="P92"><text:span text:style-name="T98">14</text:span></text:p></draw:text-box></draw:frame><draw:frame draw:style-name="gr88" draw:text-style-name="P94" svg:width="0.269cm" svg:height="0.309cm" svg:x="10.275cm" svg:y="8.581cm"><draw:text-box><text:p text:style-name="P92"><text:span text:style-name="T98">11</text:span></text:p></draw:text-box></draw:frame><draw:frame draw:style-name="gr88" draw:text-style-name="P94" svg:width="0.269cm" svg:height="0.309cm" svg:x="10.275cm" svg:y="8.951cm"><draw:text-box><text:p text:style-name="P92"><text:span text:style-name="T98">11</text:span></text:p></draw:text-box></draw:frame><draw:frame draw:style-name="gr92" draw:text-style-name="P93" svg:width="0.255cm" svg:height="0.479cm" svg:x="9.723cm" svg:y="9.308cm"><draw:text-box><text:p/></draw:text-box></draw:frame><draw:frame draw:style-name="gr93" draw:text-style-name="P94" svg:width="0.253cm" svg:height="0.479cm" svg:x="9.723cm" svg:y="9.669cm"><draw:text-box><text:p/></draw:text-box></draw:frame><draw:frame draw:style-name="gr94" draw:text-style-name="P94" svg:width="0.251cm" svg:height="0.479cm" svg:x="9.447cm" svg:y="10.041cm"><draw:text-box><text:p/></draw:text-box></draw:frame><draw:frame draw:style-name="gr95" draw:text-style-name="P94" svg:width="0.253cm" svg:height="0.309cm" svg:x="8.895cm" svg:y="10.398cm"><draw:text-box><text:p text:style-name="P92"><text:span text:style-name="T98">6</text:span></text:p></draw:text-box></draw:frame><draw:frame draw:style-name="gr91" draw:text-style-name="P94" svg:width="0.251cm" svg:height="0.309cm" svg:x="8.345cm" svg:y="10.756cm"><draw:text-box><text:p text:style-name="P92"><text:span text:style-name="T98">4</text:span></text:p></draw:text-box></draw:frame><draw:frame draw:style-name="gr91" draw:text-style-name="P94" svg:width="0.251cm" svg:height="0.309cm" svg:x="7.793cm" svg:y="11.13cm"><draw:text-box><text:p text:style-name="P92"><text:span text:style-name="T98">2</text:span></text:p></draw:text-box></draw:frame><draw:frame draw:style-name="gr91" draw:text-style-name="P94" svg:width="0.251cm" svg:height="0.309cm" svg:x="7.518cm" svg:y="11.488cm"><draw:text-box><text:p text:style-name="P92"><text:span text:style-name="T98">1</text:span></text:p></draw:text-box></draw:frame><draw:frame draw:style-name="gr91" draw:text-style-name="P94" svg:width="0.251cm" svg:height="0.309cm" svg:x="7.518cm" svg:y="11.846cm"><draw:text-box><text:p text:style-name="P92"><text:span text:style-name="T98">1</text:span></text:p></draw:text-box></draw:frame><draw:frame draw:style-name="gr91" draw:text-style-name="P94" svg:width="0.251cm" svg:height="0.309cm" svg:x="7.793cm" svg:y="12.216cm"><draw:text-box><text:p text:style-name="P92"><text:span text:style-name="T98">2</text:span></text:p></draw:text-box></draw:frame><draw:frame draw:style-name="gr96" draw:text-style-name="P94" svg:width="2.005cm" svg:height="0.309cm" svg:x="5.052cm" svg:y="5.649cm"><draw:text-box><text:p text:style-name="P92"><text:span text:style-name="T99">Ebaseaduslik ränne</text:span></text:p></draw:text-box></draw:frame><draw:frame draw:style-name="gr97" draw:text-style-name="P93" svg:width="2.225cm" svg:height="0.313cm" svg:x="4.847cm" svg:y="6.004cm"><draw:text-box><text:p text:style-name="P92"><text:span text:style-name="T100">Julgeolek ja kaitse</text:span></text:p></draw:text-box></draw:frame><draw:frame draw:style-name="gr98" draw:text-style-name="P94" svg:width="3.551cm" svg:height="0.309cm" svg:x="3.598cm" svg:y="6.38cm"><draw:text-box><text:p text:style-name="P92"><text:span text:style-name="T99">Kliimamuutused ja keskkond</text:span></text:p></draw:text-box></draw:frame><draw:frame draw:style-name="gr99" draw:text-style-name="P94" svg:width="1.997cm" svg:height="0.309cm" svg:x="5.053cm" svg:y="6.738cm"><draw:text-box><text:p text:style-name="P92"><text:span text:style-name="T99">Sõda Ukrainas</text:span></text:p></draw:text-box></draw:frame><draw:frame draw:style-name="gr100" draw:text-style-name="P94" svg:width="3.047cm" svg:height="0.309cm" svg:x="4.023cm" svg:y="7.108cm"><draw:text-box><text:p text:style-name="P92"><text:span text:style-name="T99">Majandus ja riigi rahandus</text:span></text:p></draw:text-box></draw:frame><draw:frame draw:style-name="gr101" draw:text-style-name="P119" svg:width="5.01cm" svg:height="0.309cm" svg:x="3.625cm" svg:y="7.466cm"><draw:text-box><text:p text:style-name="P118"><text:span text:style-name="T99">Töökohad, sotsiaalne võrdõiguslikkus ja oskused</text:span></text:p></draw:text-box></draw:frame><draw:frame draw:style-name="gr102" draw:text-style-name="P94" svg:width="4.735cm" svg:height="0.309cm" svg:x="2.222cm" svg:y="7.84cm"><draw:text-box><text:p text:style-name="P92"><text:span text:style-name="T99">Demokraatia, inimõigused ja õigusriik</text:span></text:p></draw:text-box></draw:frame><draw:frame draw:style-name="gr103" draw:text-style-name="P94" svg:width="0.777cm" svg:height="0.309cm" svg:x="6.29cm" svg:y="8.196cm"><draw:text-box><text:p text:style-name="P92"><text:span text:style-name="T99">Energia</text:span></text:p></draw:text-box></draw:frame><draw:frame draw:style-name="gr104" draw:text-style-name="P94" svg:width="3.959cm" svg:height="0.309cm" svg:x="4.004cm" svg:y="8.567cm"><draw:text-box><text:p text:style-name="P92"><text:span text:style-name="T99">Põllumajandus ja toiduga kindlustatus</text:span></text:p></draw:text-box></draw:frame><draw:frame draw:style-name="gr105" draw:text-style-name="P94" svg:width="2.872cm" svg:height="0.309cm" svg:x="4.193cm" svg:y="8.927cm"><draw:text-box><text:p text:style-name="P92"><text:span text:style-name="T99">Konfliktid Lähis-Idas</text:span></text:p></draw:text-box></draw:frame><draw:frame draw:style-name="gr106" draw:text-style-name="P93" svg:width="3.178cm" svg:height="0.313cm" svg:x="3.955cm" svg:y="9.292cm"><draw:text-box><text:p text:style-name="P92"><text:span text:style-name="T100">Tööstus ja konkurentsivõime</text:span></text:p></draw:text-box></draw:frame><draw:frame draw:style-name="gr107" draw:text-style-name="P94" svg:width="2.375cm" svg:height="0.309cm" svg:x="4.674cm" svg:y="9.657cm"><draw:text-box><text:p text:style-name="P92"><text:span text:style-name="T99">Haridus ja koolitus</text:span></text:p></draw:text-box></draw:frame><draw:frame draw:style-name="gr108" draw:text-style-name="P94" svg:width="1.378cm" svg:height="0.309cm" svg:x="5.648cm" svg:y="10.015cm"><draw:text-box><text:p text:style-name="P92"><text:span text:style-name="T99">Rahvatervis</text:span></text:p></draw:text-box></draw:frame><draw:frame draw:style-name="gr109" draw:text-style-name="P94" svg:width="4.248cm" svg:height="0.309cm" svg:x="2.854cm" svg:y="10.385cm"><draw:text-box><text:p text:style-name="P92"><text:span text:style-name="T99">Digitehnoloogia mõju ühiskonnale</text:span></text:p></draw:text-box></draw:frame><draw:frame draw:style-name="gr110" draw:text-style-name="P94" svg:width="1.158cm" svg:height="0.309cm" svg:x="6.417cm" svg:y="10.743cm"><draw:text-box><text:p text:style-name="P92"><text:span text:style-name="T99">Kaubandus</text:span></text:p></draw:text-box></draw:frame><draw:frame draw:style-name="gr111" draw:text-style-name="P94" svg:width="3.32cm" svg:height="0.309cm" svg:x="4.457cm" svg:y="11.116cm"><draw:text-box><text:p text:style-name="P92"><text:span text:style-name="T99">Teadusuuringud ja innovatsioon</text:span></text:p></draw:text-box></draw:frame><draw:frame draw:style-name="gr112" draw:text-style-name="P94" svg:width="0.627cm" svg:height="0.309cm" svg:x="6.389cm" svg:y="11.474cm"><draw:text-box><text:p text:style-name="P92"><text:span text:style-name="T99">Muud</text:span></text:p></draw:text-box></draw:frame><draw:frame draw:style-name="gr113" draw:text-style-name="P94" svg:width="1.049cm" svg:height="0.309cm" svg:x="6.436cm" svg:y="11.846cm"><draw:text-box><text:p text:style-name="P92"><text:span text:style-name="T99">Puuduvad</text:span></text:p></draw:text-box></draw:frame><draw:frame draw:style-name="gr114" draw:text-style-name="P94" svg:width="1.357cm" svg:height="0.309cm" svg:x="5.791cm" svg:y="12.202cm"><draw:text-box><text:p text:style-name="P92"><text:span text:style-name="T99">Ei oska öelda</text:span></text:p></draw:text-box></draw:frame><draw:frame draw:style-name="gr115" draw:text-style-name="P95" svg:width="11.173cm" svg:height="0.345cm" svg:x="0.388cm" svg:y="5.046cm"><draw:text-box><text:p text:style-name="P92"><text:span text:style-name="T101">Küsimus 2. </text:span><text:span text:style-name="T73">Milliseid järgmistest valdkondadest peaks EL Teie arvates esmajärjekorras käsitlema?</text:span></text:p></draw:text-box></draw:frame><draw:frame draw:style-name="gr116" draw:text-style-name="P95" svg:width="2.354cm" svg:height="0.479cm" svg:x="9.938cm" svg:y="5.046cm"><draw:text-box><text:p/></draw:text-box></draw:frame><draw:frame draw:style-name="gr117" draw:text-style-name="P120" svg:width="0.743cm" svg:height="0.479cm" svg:x="0.388cm" svg:y="5.685cm"><draw:text-box><text:p/></draw:text-box></draw:frame></draw:g>Teine prioriteetide rühm on seotud majandus- ja sotsiaalküsimustega. Majandust ning riigi rahandust ja töökohti, sotsiaalset võrdõiguslikkust ja oskusi mainib 18% vastanutest, samas kui demokraatia, inimõigused ja õigusriik järgnevad 15%-le ja energia 14%-le. Need tulemused näitavad, et majanduslikud ja sotsiaalsed probleemid on endiselt olulised, isegi kui need on vähem olulised kui eelmises probleeme käsitlevas küsimuses. Muid valdkondi mainib väiksem osa eurooplastest: põllumajandusele ja toiduga kindlustatusele ning konfliktidele Lähis-Idas on viidatud 11 %, millele järgnevad tööstus ja konkurentsivõime ning haridus ja koolitus (mõlemad 9 %), rahvatervis (8 %), digitehnoloogia mõju ühiskonnale (6 %), kaubandus (4 %) ning teadusuuringud ja innovatsioon (2 %). Üldiselt osutavad tulemused laiaulatuslikule, kuid prioriteetsele tegevuskavale, kus vahetud geopoliitilised ja rändeküsimused on majanduslikest, institutsioonilistest ja valdkondlikest prioriteetidest veidi ees. </text:p>
        <text:p text:style-name="P24"/>
        <text:p text:style-name="P57">Riiklikud prioriteedid kajastavad üldjoontes igas riigis kindlaks tehtud peamisi probleeme, kuid rõhuasetus on mõnevõrra erinev </text:p>
        <text:p text:style-name="P24">Ebaseaduslik ränne on kõige sagedamini nimetatud ELi prioriteet Hispaanias (3 %), Küprosel (34%) ja Kreekas (33%) ning jõuab kõrgele tasemele ka C<text:span text:style-name="T3"> z</text:span>echias ja Iirimaal (mõlemas 32%), Madalmaades (31%) ja Portugalis (30%). See kajastab rände suurt osakaalu mitmes lõunapoolses liikmesriigis, kus seda küsimust peeti juba üheks peamiseks ELi ees seisvaks probleemiks. </text:p>
        <text:p text:style-name="P24">Julgeolek ja kaitse koos sõjaga Ukrainas on eriti silmapaistvad liidu ida- ja põhjaosas asuvates riikides. Julgeolekut ja kaitset mainitakse kõige sagedamini Leedus (40%), Soomes (38%) ja Poolas (37%), kellele järgnevad Taani ja Eesti (mõlemas 33%) ning Rootsi (32%). Sõda Ukrainas on eriti silmatorkav ka Leedus (40%), Taanis, Lätis ja Soomes (kõigis 31%) ning Eestis ja Rootsis (mõlemas 28%). Nagu eelmises küsimuses, viitab see muster sellele, et geograafiline lähedus Venemaale või Valgevenele ning suurem kokkupuude sõja geopoliitiliste tagajärgedega muudab julgeolekuga seotud küsimused vahetumaks. </text:p>
        <text:p text:style-name="P24">Seos eelmise küsimusega on majanduslike probleemide puhul vähem otsene, kuna ELi prioriteetide loetelu ei sisalda elukallidust kui sellist. </text:p>
        <text:p text:style-name="P24"/>
        <text:p text:style-name="P24">Selle asemel väljendatakse majanduslikke ootusi sellistes valdkondades nagu majandus ja riigi rahandus või töökohad, sotsiaalne võrdõiguslikkus ja oskused. Kreeka paistab selles osas silma, sest majandust ja riigi rahandust mainis 32 % vastanutest, samas kui see prioriteet jõuab suhteliselt kõrgele tasemele ka Küprosel (29 %). Töökohti, sotsiaalset võrdõiguslikkust ja oskusi mainitakse sagedamini Slovakkias (26%), Lätis (25%), Bulgaarias (24%) ja Itaalias (23%). See viitab sellele, et riikides, kus majandusprobleemid on eriti nähtavad, ei ole ootused ELi suhtes koondunud ühte punkti, vaid jagunevad mitme majandus- ja sotsiaalpoliitika valdkonna vahel. </text:p>
        <text:p text:style-name="P24">Kliimamuutused ja keskkond järgivad teist mustrit. Seda mainitakse kõige sagedamini Prantsusmaal (27%), Itaalias (26%) ja Taanis (25%) ning see jõuab suhteliselt kõrgele tasemele ka Maltal ja Rootsis (mõlemas 24%), samuti Iirimaal ja Portugalis (mõlemas 23%). Need tulemused kajastavad üldjoontes eelmist küsimust: kliimamuutusi ja keskkonda mainitakse palju harvemini Lätis (7 %), Leedus ja Rumeenias (mõlemas 10 %) ning Slovakkias (11 %). Mis puudutab ELi peamiste probleemide tajumist, siis tundub, et keskkonnaprioriteedid on vähem kesksel kohal riikides, kus julgeolekuprobleemid, sõda Ukrainas või vahetum majanduslik surve võtavad rohkem ruumi. Üldiselt näitavad riigi tulemused tugevat järjepidevust eurooplaste tuvastatud probleemide ja nende valdkondade vahel, millega EL peaks tegelema. </text:p>
        <text:p text:style-name="P24"/>
        <text:p text:style-name="P55">Vanus kujundab ootusi ELi meetmete suhtes selgemalt kui muud sotsiaaldemograafilised muutujad. </text:p>
        <text:p text:style-name="P24">Eakamad vastajad seavad suurema tõenäosusega esikohale turvalisusega seotud küsimused. 55aastaste ja vanemate hulgas mainitakse ebaseaduslikku rännet 31 %, julgeolekut ja kaitset 29 % ning sõda Ukrainas 27 %. Seevastu 15–24aastaste vastajate seas on need näitajad väiksemad: vastavalt 16 %, 18 % ja 13 %. See peegeldab eelmist küsimust, kus vanemad vastajad pidasid suurema tõenäosusega ELi ees seisvateks suurteks väljakutseteks ka sõda Ukrainas, ebaseaduslikku rännet ning julgeolekut ja kaitset. Nooremad eurooplased seevastu omistavad sotsiaalsetele ja institutsioonilistele prioriteetidele suhteliselt suuremat kaalu. 15–24-aastased vastajad nimetavad 55-aastastest ja vanematest suurema tõenäosusega töökohti, sotsiaalset võrdõiguslikkust ja oskusi (23% vs. 14%), majandust ja riigi rahandust (21% vs. 16%), haridust ja koolitust (15% vs. 6%) ning demokraatiat, inimõigusi ja õigusriiki (19% vs. 15%). </text:p>
        <text:p text:style-name="P24"/>
        <text:p text:style-name="P24">Kliimamuutused ja keskkond ei järgi lihtsat põlvkonnamustrit. Seda mainib 21 % 15–24aastastest, see langeb 15 %-ni 25–39aastaste vastajate seas ning tõuseb 25 %-ni 55aastaste ja vanemate vastajate seas. See kinnitab, et keskkonnaprobleemid ei piirdu nooremate põlvkondadega ning et need on jätkuvalt osa ELi <text:soft-page-break/>prioriteetsest tegevuskavast kõigis vanuserühmades, kuigi erineva intensiivsusega. </text:p>
        <text:p text:style-name="P24">Suhtelised erinevused on nähtavamad. Vastajad, kes usuvad, et EL tugevdab julgeolekut ja kaitset, on suurema tõenäosusega kui need, kes ei usalda, et EL seab prioriteediks julgeoleku ja kaitse (26% vs. 22%), sõja Ukrainas (23% vs. 16%) ning kliimamuutused ja keskkonna (23% vs. 17%). Seevastu need, kes ei usalda ELi julgeoleku ja kaitse tugevdamisel, seavad ebaseadusliku rände märkimisväärselt suurema tõenäosusega esikohale (33 % vs. 20 %). Need tulemused näitavad, et laiem suhtumine ELi on seotud erinevate ootustega selle suhtes, mida Euroopa Liit peaks esmatähtsaks pidama, isegi kui üldine murede hierarhia jääb suhteliselt stabiilseks. </text:p>
        <text:p text:style-name="P24"/>
        <text:p text:style-name="P25"/>
      </text:section>
      <text:h text:style-name="P18" text:outline-level="1"><text:bookmark-start text:name="__RefHeading___Toc4082_3967327191"/>6. ELi julgeolek ja kaitse <text:bookmark-end text:name="__RefHeading___Toc4082_3967327191"/></text:h>
      <text:section text:style-name="Sect2" text:name="Section6">
        <text:h text:style-name="P19" text:outline-level="2"><text:bookmark-start text:name="__RefHeading___Toc4084_3967327191"/>6.1 Tajutav oht riiklikule julgeolekule ja toetus ELi kaitseautonoomiale <text:bookmark-end text:name="__RefHeading___Toc4084_3967327191"/></text:h>
        <text:p text:style-name="P55">Eurooplased tunnevad end vähem otseselt ohustatuna kui 2026. aasta alguses, kuid toetavad endiselt kindlalt autonoomsemat Euroopa kaitset </text:p>
        <text:p text:style-name="P24">Praegust rahvusvahelist olukorda arvestades nõustub väike<text:span text:style-name="T11"> osa eurooplastest,</text:span> et nende riigi julgeolek on ohus (52%), sealhulgas 19%, kes on sellega täielikult nõus, ja 33%, kes kalduvad sellega nõustuma. Ebakindlustunne on aga 2026. aasta jaanuariga võrreldes järsult vähenenud, langedes 16 protsendipunkti. </text:p>
        <text:p text:style-name="P24"><draw:g text:anchor-type="paragraph" draw:z-index="19" draw:name="Objet de groupe 20" draw:style-name="gr2"><draw:path draw:style-name="gr67" draw:text-style-name="P91" svg:width="4.541cm" svg:height="3.463cm" svg:x="-0.035cm" svg:y="4.128cm" svg:viewBox="0 0 4542 3464" svg:d="M4542 0h-4542v933h4542zM2699 2531h-2699v933h2699z"><text:p/></draw:path><draw:path draw:style-name="gr68" draw:text-style-name="P108" svg:width="6.972cm" svg:height="3.463cm" svg:x="2.667cm" svg:y="4.128cm" svg:viewBox="0 0 6973 3464" svg:d="M6973 0h-5131v933h5131zM4696 2531h-4696v933h4696z"><text:p/></draw:path><draw:path draw:style-name="gr69" draw:text-style-name="P109" svg:width="4.554cm" svg:height="3.463cm" svg:x="7.359cm" svg:y="4.128cm" svg:viewBox="0 0 4555 3464" svg:d="M4555 0h-2277v933h2277zM3557 2531h-3557v933h3557z"><text:p/></draw:path><draw:path draw:style-name="gr70" draw:text-style-name="P110" svg:width="2.136cm" svg:height="3.463cm" svg:x="10.915cm" svg:y="4.128cm" svg:viewBox="0 0 2137 3464" svg:d="M2137 0h-1139v933h1139zM1714 2531h-1714v933h1714z"><text:p/></draw:path><draw:path draw:style-name="gr71" draw:text-style-name="P111" svg:width="1.561cm" svg:height="3.463cm" svg:x="12.631cm" svg:y="4.128cm" svg:viewBox="0 0 1562 3464" svg:d="M1562 0h-1140v933h1140zM1562 2531h-1562v933h1562z"><text:p/></draw:path><draw:frame draw:style-name="gr72" draw:text-style-name="P116" svg:width="0.269cm" svg:height="0.302cm" svg:x="2.113cm" svg:y="4.505cm"><draw:text-box><text:p text:style-name="P92"><text:span text:style-name="T91">32</text:span></text:p></draw:text-box></draw:frame><draw:frame draw:style-name="gr73" draw:text-style-name="P116" svg:width="0.246cm" svg:height="0.302cm" svg:x="1.187cm" svg:y="7.036cm"><draw:text-box><text:p text:style-name="P92"><text:span text:style-name="T91">1</text:span></text:p></draw:text-box></draw:frame><draw:frame draw:style-name="gr74" draw:text-style-name="P116" svg:width="0.267cm" svg:height="0.302cm" svg:x="6.959cm" svg:y="4.505cm"><draw:text-box><text:p text:style-name="P92"><text:span text:style-name="T91">36</text:span></text:p></draw:text-box></draw:frame><draw:frame draw:style-name="gr74" draw:text-style-name="P116" svg:width="0.267cm" svg:height="0.302cm" svg:x="4.893cm" svg:y="7.036cm"><draw:text-box><text:p text:style-name="P92"><text:span text:style-name="T91">33</text:span></text:p></draw:text-box></draw:frame><draw:frame draw:style-name="gr74" draw:text-style-name="P116" svg:width="0.267cm" svg:height="0.302cm" svg:x="10.659cm" svg:y="4.505cm"><draw:text-box><text:p text:style-name="P92"><text:span text:style-name="T91">16</text:span></text:p></draw:text-box></draw:frame><draw:frame draw:style-name="gr74" draw:text-style-name="P116" svg:width="0.267cm" svg:height="0.302cm" svg:x="9.023cm" svg:y="7.036cm"><draw:text-box><text:p text:style-name="P92"><text:span text:style-name="T91">25</text:span></text:p></draw:text-box></draw:frame><draw:frame draw:style-name="gr75" draw:text-style-name="P116" svg:width="0.242cm" svg:height="0.479cm" svg:x="12.429cm" svg:y="4.505cm"><draw:text-box><text:p/></draw:text-box></draw:frame><draw:frame draw:style-name="gr72" draw:text-style-name="P116" svg:width="0.269cm" svg:height="0.302cm" svg:x="11.654cm" svg:y="7.036cm"><draw:text-box><text:p text:style-name="P92"><text:span text:style-name="T91">12</text:span></text:p></draw:text-box></draw:frame><draw:frame draw:style-name="gr76" draw:text-style-name="P116" svg:width="0.244cm" svg:height="0.479cm" svg:x="13.568cm" svg:y="4.505cm"><draw:text-box><text:p/></draw:text-box></draw:frame><draw:frame draw:style-name="gr72" draw:text-style-name="P116" svg:width="0.269cm" svg:height="0.302cm" svg:x="13.295cm" svg:y="7.036cm"><draw:text-box><text:p text:style-name="P92"><text:span text:style-name="T91">11</text:span></text:p></draw:text-box></draw:frame><draw:frame draw:style-name="gr77" draw:text-style-name="P116" svg:width="8.527cm" svg:height="0.302cm" svg:x="0.069cm" svg:y="6.349cm"><draw:text-box><text:p text:style-name="P92"><text:span text:style-name="T92">(Meie riigi) julgeolek on ohus</text:span></text:p></draw:text-box></draw:frame><draw:frame draw:style-name="gr78" draw:text-style-name="P116" svg:width="13.532cm" svg:height="0.302cm" svg:x="0.069cm" svg:y="3.814cm"><draw:text-box><text:p text:style-name="P92"><text:span text:style-name="T92">EL peaks tugevdama oma suutlikkust kaitsta end iseseisvalt võimalike välisohtude eest</text:span></text:p></draw:text-box></draw:frame><draw:frame draw:style-name="gr79" draw:text-style-name="P117" svg:width="9.492cm" svg:height="0.535cm" svg:x="0.136cm" svg:y="2.348cm"><draw:text-box><text:p text:style-name="P92"><text:span text:style-name="T93">Küsimus 7 </text:span><text:span text:style-name="T94">Mil määral nõustute või ei nõustu järgmiste väidetega ? </text:span></text:p></draw:text-box></draw:frame><draw:g draw:style-name="gr26"><draw:polygon draw:style-name="gr80" draw:text-style-name="P91" svg:width="0.129cm" svg:height="0.129cm" svg:x="0.078cm" svg:y="3.092cm" svg:viewBox="0 0 130 130" draw:points="0,130 130,130 130,0 0,0"><text:p/></draw:polygon><draw:polygon draw:style-name="gr81" draw:text-style-name="P108" svg:width="0.129cm" svg:height="0.129cm" svg:x="1.923cm" svg:y="3.092cm" svg:viewBox="0 0 130 130" draw:points="0,130 130,130 130,0 0,0"><text:p/></draw:polygon><draw:polygon draw:style-name="gr82" draw:text-style-name="P109" svg:width="0.129cm" svg:height="0.129cm" svg:x="3.847cm" svg:y="3.092cm" svg:viewBox="0 0 130 130" draw:points="0,130 130,130 130,0 0,0"><text:p/></draw:polygon><draw:polygon draw:style-name="gr83" draw:text-style-name="P110" svg:width="0.129cm" svg:height="0.129cm" svg:x="6.066cm" svg:y="3.092cm" svg:viewBox="0 0 130 130" draw:points="0,130 130,130 130,0 0,0"><text:p/></draw:polygon><draw:frame draw:style-name="gr84" draw:text-style-name="P116" svg:width="1.299cm" svg:height="0.302cm" svg:x="0.263cm" svg:y="3.045cm"><draw:text-box><text:p text:style-name="P92"><text:span text:style-name="T95">Täiesti nõus</text:span></text:p></draw:text-box></draw:frame><draw:polygon draw:style-name="gr85" draw:text-style-name="P111" svg:width="0.13cm" svg:height="0.129cm" svg:x="8.192cm" svg:y="3.092cm" svg:viewBox="0 0 131 130" draw:points="0,130 131,130 131,0 0,0"><text:p/></draw:polygon><draw:frame draw:style-name="gr86" draw:text-style-name="P116" svg:width="1.585cm" svg:height="0.302cm" svg:x="6.259cm" svg:y="3.045cm"><draw:text-box><text:p text:style-name="P92"><text:span text:style-name="T96">Ei nõustu üldse</text:span></text:p></draw:text-box></draw:frame><draw:frame draw:style-name="gr87" draw:text-style-name="P116" svg:width="1.318cm" svg:height="0.302cm" svg:x="8.389cm" svg:y="3.045cm"><draw:text-box><text:p text:style-name="P92"><text:span text:style-name="T97">Ei oska öelda</text:span></text:p></draw:text-box></draw:frame><draw:frame draw:style-name="gr65" draw:text-style-name="P115" svg:width="2.006cm" svg:height="0.782cm" svg:x="1.838cm" svg:y="2.902cm"><draw:text-box><text:p text:style-name="P97"><text:span text:style-name="T90">Nõustun</text:span></text:p></draw:text-box></draw:frame><draw:frame draw:style-name="gr65" draw:text-style-name="P115" svg:width="2.289cm" svg:height="0.782cm" svg:x="3.749cm" svg:y="2.921cm"><draw:text-box><text:p text:style-name="P97"><text:span text:style-name="T90">kalduvad mitte nõustuma</text:span></text:p></draw:text-box></draw:frame></draw:g></draw:g>See vähenemine ei tähenda väiksemat toetust ELi tasandi kaitsevõimele. Vastupidi, rohkem kui kaks kolmandikku eurooplastest on nõus, et EL peaks tugevdama oma suutlikkust kaitsta end iseseisvalt võimalike välisohtude eest (6 %), sealhulgas 32 %, kes on täiesti nõus. See näitab, et tugevama Euroopa kaitse toetamine ei ole mitte ainult reaktsioon vahetule riikliku ebakindluse tundele, vaid kajastab ka laiemat ootust, et EL peaks suutma end ebakindlamas rahvusvahelises keskkonnas kaitsta. </text:p>
        <text:p text:style-name="P32">Nende kahe tulemuse vaheline kontrast on oluline. Kuigi vähem eurooplasi tunneb nüüd, et nende oma riik on otseselt ohus, toetab suur enamus endiselt ELi autonoomse kaitsevõime tugevdamist. See kajastab eelmises jaos kindlaks määratud prioriteete, kus julgeolek ja kaitse olid nende peamiste valdkondade hulgas, mida eurooplased ootavad ELilt. </text:p>
        <text:p text:style-name="P55">Ohutunne on liikmesriigiti endiselt ebaühtlane, samal ajal kui toetus ELi autonoomsele kaitsele on laias laastus ühine </text:p>
        <text:p text:style-name="P32">Riigi tasandi tulemused näitavad, et riikliku julgeoleku ohtude tajumine on ELis väga erinev. Kõige rohkem nõustutakse sellega, et riigi julgeolek on ohus Küprosel (74%), kellele järgnevad Malta (66%), <text:span text:style-name="T14">Leedu </text:span>(65%), <text:span text:style-name="T14">Lu</text:span> xembourg (64%), Eesti (62%) ja <text:span text:style-name="T14">De</text:span> nmark (61%). Suhteliselt kõrgeid näitajaid on täheldatud ka Kreekas (59%), Rumeenias (58%), Saksamaal (57%) ning Prantsusmaal ja Poolas (mõlemas 56%). Seevastu Sloveenias (32%), Horvaatias (39%), Austrias (42%), Ungaris (43%), Belgias ja Bulgaarias (mõlemas 44%), Itaalias (45%) ja Slovakkias (47%) tajutakse ohtu tunduvalt vähem. Nendes riikides nõustub vähem kui pool vastanutest, et nende riigi julgeolek on ohus. </text:p>
        <text:p text:style-name="P32">Ohutunde vähenemine võrreldes 2026. aasta jaanuariga on nähtav enamikus liikmesriikides. Mitmes riigis on langus eriti märgatav, eelkõige Madalmaades (-25 punkti), Prantsusmaal (-24 punkti), Belgias (-21 punkti), Itaalias (-19 punkti) ning Saksamaal ja Rootsis (mõlemas -18 punkti). See näitab, et ELi tasandil täheldatud järsk langus ei ole tingitud väikesest arvust riikidest, vaid kajastab tajutava ebakindluse laiemat leevenemist kogu Euroopa Liidus. Langus ei ole siiski ühtlane: Küprosel on ohutunne peaaegu stabiilne (–1 hindepunkti) ning Luksemburgis (9 hindepunkti) ja Maltal (6 <text:soft-page-break/>hindepunkti) isegi suureneb, mis kinnitab, et riiklik kontekst kujundab jätkuvalt turvatunnet. </text:p>
        <text:p text:style-name="P32">Toetus ELi iseseisva kaitsevõime tugevdamisele on palju ühtlasem. Enamik nõustub selle väitega igas liikmesriigis, ulatudes 62 %-st Itaalias 92 %-ni Maltal. Kõrgeimad näitajad on Maltal (92%), Luksemburgis (91%) ja Küprosel (88%), kellele järgnevad Taani (80%), Eesti (79%), Portugal (78%) ja Leedu (77%). Isegi riikides, kus toetus on kõige väiksem, on see endiselt selgelt enamusel põhinev, näiteks Itaalias (62%), Poolas (65%), Austrias ja Sloveenias (mõlemas 66%) ning Bulgaarias ja Rootsis (mõlemas 67%). See näitab, et kuigi eurooplased tunnevad end ohustatuna, on toetus ELi kaitsevõime tugevdamisele kogu Euroopa Liidus ühine seisukoht. </text:p>
        <text:p text:style-name="P32"><draw:g text:anchor-type="paragraph" draw:z-index="20" draw:name="Objet de groupe 21" draw:style-name="gr2"><draw:frame draw:style-name="gr25" draw:text-style-name="P100" svg:width="17.259cm" svg:height="6.308cm" svg:x="0.386cm" svg:y="2.337cm"><draw:image xlink:href="Pictures/10000000000004ED000001CDCFC94F3F38D31369.png" xlink:type="simple" xlink:show="embed" xlink:actuate="onLoad" draw:mime-type="image/png"><text:p/></draw:image></draw:frame><draw:frame draw:style-name="gr24" draw:text-style-name="P98" svg:width="16.712cm" svg:height="0.622cm" svg:x="-0.501cm" svg:y="0.365cm"><draw:text-box><text:p text:style-name="P97"><text:span text:style-name="T75">Kuivõrd Te praegust rahvusvahelist konteksti arvestades nõustute või ei nõustu järgmiste väidetega?</text:span></text:p></draw:text-box></draw:frame><draw:frame draw:style-name="gr24" draw:text-style-name="P99" svg:width="7.286cm" svg:height="0.622cm" svg:x="5.158cm" svg:y="0.839cm"><draw:text-box><text:p text:style-name="P97"><text:span text:style-name="T76">(Meie riigi) julgeolek on ohus</text:span></text:p></draw:text-box></draw:frame><draw:g draw:style-name="gr26"><draw:frame draw:style-name="gr25" draw:text-style-name="P100" svg:width="15.137cm" svg:height="0.433cm" svg:x="0.467cm" svg:y="1.457cm"><draw:image xlink:href="Pictures/100000000000038C0000001A68C3D201477F9430.png" xlink:type="simple" xlink:show="embed" xlink:actuate="onLoad" draw:mime-type="image/png"><text:p/></draw:image></draw:frame><draw:frame draw:style-name="gr24" draw:text-style-name="P98" svg:width="2.497cm" svg:height="0.622cm" svg:x="0.702cm" svg:y="1.423cm"><draw:text-box><text:p text:style-name="P97"><text:span text:style-name="T75">Täiesti nõus</text:span></text:p></draw:text-box></draw:frame><draw:frame draw:style-name="gr24" draw:text-style-name="P98" svg:width="2.724cm" svg:height="0.622cm" svg:x="3.976cm" svg:y="1.397cm"><draw:text-box><text:p text:style-name="P97"><text:span text:style-name="T75">Nõustun</text:span></text:p></draw:text-box></draw:frame><draw:frame draw:style-name="gr24" draw:text-style-name="P98" svg:width="3.225cm" svg:height="0.983cm" svg:x="7.615cm" svg:y="1.45cm"><draw:text-box><text:p text:style-name="P97"><text:span text:style-name="T75">kalduvad mitte nõustuma</text:span></text:p></draw:text-box></draw:frame><draw:frame draw:style-name="gr66" draw:text-style-name="P98" svg:width="3.446cm" svg:height="0.639cm" svg:x="11.762cm" svg:y="1.409cm"><draw:text-box><text:p text:style-name="P97"><text:span text:style-name="T75">Ei nõustu üldse</text:span></text:p></draw:text-box></draw:frame><draw:frame draw:style-name="gr24" draw:text-style-name="P98" svg:width="2.17cm" svg:height="0.983cm" svg:x="15.577cm" svg:y="1.423cm"><draw:text-box><text:p text:style-name="P97"><text:span text:style-name="T75">Ei oska öelda</text:span></text:p></draw:text-box></draw:frame></draw:g></draw:g></text:p>
        <text:p text:style-name="P32"/>
        <text:p text:style-name="P26"><draw:g text:anchor-type="paragraph" draw:z-index="21" draw:name="Objet de groupe 22" draw:style-name="gr2"><draw:frame draw:style-name="gr25" draw:text-style-name="P100" svg:width="17.569cm" svg:height="6.298cm" svg:x="0.025cm" svg:y="1.986cm"><draw:image xlink:href="Pictures/10000000000004FE000001CADFF916249B967341.png" xlink:type="simple" xlink:show="embed" xlink:actuate="onLoad" draw:mime-type="image/png"><text:p/></draw:image></draw:frame><draw:frame draw:style-name="gr24" draw:text-style-name="P98" svg:width="16.712cm" svg:height="0.622cm" svg:x="-0.624cm" svg:y="0.136cm"><draw:text-box><text:p text:style-name="P97"><text:span text:style-name="T75">Kuivõrd Te praegust rahvusvahelist konteksti arvestades nõustute või ei nõustu järgmiste väidetega?</text:span></text:p></draw:text-box></draw:frame><draw:frame draw:style-name="gr24" draw:text-style-name="P99" svg:width="17.01cm" svg:height="0.622cm" svg:x="0.094cm" svg:y="0.61cm"><draw:text-box><text:p text:style-name="P97"><text:span text:style-name="T76">EL peaks tugevdama oma suutlikkust kaitsta end iseseisvalt võimalike välisohtude eest </text:span></text:p></draw:text-box></draw:frame><draw:g draw:style-name="gr26"><draw:frame draw:style-name="gr25" draw:text-style-name="P100" svg:width="15.137cm" svg:height="0.433cm" svg:x="0.344cm" svg:y="1.228cm"><draw:image xlink:href="Pictures/100000000000038C0000001A68C3D201477F9430.png" xlink:type="simple" xlink:show="embed" xlink:actuate="onLoad" draw:mime-type="image/png"><text:p/></draw:image></draw:frame><draw:frame draw:style-name="gr24" draw:text-style-name="P98" svg:width="2.497cm" svg:height="0.622cm" svg:x="0.579cm" svg:y="1.194cm"><draw:text-box><text:p text:style-name="P97"><text:span text:style-name="T75">Täiesti nõus</text:span></text:p></draw:text-box></draw:frame><draw:frame draw:style-name="gr24" draw:text-style-name="P98" svg:width="2.724cm" svg:height="0.622cm" svg:x="3.853cm" svg:y="1.168cm"><draw:text-box><text:p text:style-name="P97"><text:span text:style-name="T75">Nõustun</text:span></text:p></draw:text-box></draw:frame><draw:frame draw:style-name="gr24" draw:text-style-name="P98" svg:width="3.225cm" svg:height="0.983cm" svg:x="7.492cm" svg:y="1.221cm"><draw:text-box><text:p text:style-name="P97"><text:span text:style-name="T75">kalduvad mitte nõustuma</text:span></text:p></draw:text-box></draw:frame><draw:frame draw:style-name="gr66" draw:text-style-name="P98" svg:width="3.446cm" svg:height="0.639cm" svg:x="11.639cm" svg:y="1.18cm"><draw:text-box><text:p text:style-name="P97"><text:span text:style-name="T75">Ei nõustu üldse</text:span></text:p></draw:text-box></draw:frame><draw:frame draw:style-name="gr24" draw:text-style-name="P98" svg:width="2.17cm" svg:height="0.983cm" svg:x="15.454cm" svg:y="1.194cm"><draw:text-box><text:p text:style-name="P97"><text:span text:style-name="T75">Ei oska öelda</text:span></text:p></draw:text-box></draw:frame></draw:g></draw:g></text:p>
        <text:p text:style-name="P32"/>
        <text:p text:style-name="P32">Sotsiaaldemograafilised erinevused on tajutava ohu puhul piiratud, kuid nähtavamad ELi autonoomse kaitse toetamise puhul. Sotsiaaldemograafilised erinevused arusaamas, et riik on ohus, on endiselt suhteliselt piiratud. Erinevalt eelmistest küsimustest ELi peamiste probleemide ja prioriteetide kohta ei struktureeri vanus vastuseid tugevasti. Kokkulepe, et riigi julgeolek on ohus, on 15–24-aastaste ja 25–39-aastaste seas 54 %, 40–54-aastaste seas 50 % ning 55-aastaste ja vanemate seas 53 %. See viitab sellele, et kui kodanikelt küsitakse otse oma riigi julgeoleku kohta, on ohutunne põlvkondade vahel suhteliselt laialt levinud. Soolised erinevused on samuti tagasihoidlikud, kuigi naised (54%) nõustuvad veidi suurema tõenäosusega kui mehed (51%), et nende riigi julgeolek on ohus. </text:p>
        <text:p text:style-name="P32">Toetus ELi autonoomse kaitsevõime tugevdamisele näitab selgemaid sotsiaal-demograafilisi mustreid. See on suurem 55-aastaste ja vanemate vastajate seas (74%) kui 15–24-aastaste (63%), 25–39-aastaste (62%) ja 40–54-aastaste (65%) seas. See kajastab osaliselt varasemaid järeldusi, mis näitavad, et vanemad vastajad kalduvad geopoliitilistele ja julgeolekuga seotud küsimustele rohkem tähelepanu pöörama. </text:p>
        <text:p text:style-name="P32">Kõige suuremad erinevused on suhtumises. Vastajad, kes usuvad, et EL tugevdab julgeolekut ja kaitset, toetavad ELi iseseisvat kaitsevõimet palju suurema tõenäosusega kui need, kes ei usalda ELi selles valdkonnas (75% vs. 59%). Sarnast lõhet täheldatakse nende vahel, kes on rahul ja rahulolematud õigusriigi põhimõtte järgimisega ELis (77% vs. 61%). Need tulemused näitavad, et toetus ELi autonoomsele kaitsele on tihedalt seotud suurema usaldusega ELi suutlikkusse tõhusalt tegutseda. Kuid isegi skeptilisemate rühmade seas on toetus endiselt enamusel põhinev, mis kinnitab, et ELi kaitsevõime tugevdamine on Euroopa elanikkonna seas laialt levinud ootus.</text:p>
        <text:p text:style-name="P32"/>
        <text:h text:style-name="P20" text:outline-level="2"><text:bookmark-start text:name="__RefHeading___Toc4086_3967327191"/>6.2 Usaldus ELi vastu julgeoleku ja kaitse tugevdamisel<text:bookmark-end text:name="__RefHeading___Toc4086_3967327191"/></text:h>
        <text:p text:style-name="P32">Enamik eurooplasi usub, et EL tugevdab julgeolekut ja kaitset, kuigi usaldus on tagasihoidlikum kui toetus ELi autonoomsele kaitsele </text:p>
        <text:p text:style-name="P32">Eurooplaste ma<text:span text:style-name="T4"> j</text:span>ority usaldab Euroopa Liitu, et tugevdada julgeolekut ja kaitset Euroopas ning kaitsta oma citi<text:span text:style-name="T4"> z</text:span>ens (56%), sealhulgas 12%, kes seda täielikult usaldavad, ja 44%, kes kipuvad seda usaldama. Võrreldes 2026. aasta jaanuariga on usaldus ELi vastu julgeoleku ja kaitse tugevdamisel suurenenud nelja protsendipunkti võrra, samas kui nende osakaal, kes seda üldse ei usalda, on vähenenud. Seega näitavad tulemused, et usaldus ELi julgeoleku- ja kaitsevaldkonnas tegutsemise võime vastu on tagasihoidlikult, kuid selgelt paranenud. </text:p>
        <text:p text:style-name="P32"/>
        <text:p text:style-name="P32"><draw:g text:anchor-type="paragraph" draw:z-index="22" draw:name="Objet de groupe 23" draw:style-name="gr2"><draw:path draw:style-name="gr50" draw:text-style-name="P91" svg:width="1.67cm" svg:height="1.384cm" svg:x="7.948cm" svg:y="7.891cm" svg:viewBox="0 0 1671 1385" svg:d="M17 0c619 11 1210 258 1654 689l-678 696c-267-258-621-406-993-412z"><text:p/></draw:path><draw:path draw:style-name="gr51" draw:text-style-name="P108" svg:width="3.366cm" svg:height="4.171cm" svg:x="6.985cm" svg:y="8.579cm" svg:viewBox="0 0 3367 4172" svg:d="M2631 0c963 935 984 2474 48 3436-697 715-1758 932-2679 549l374-897c744 310 1598-42 1908-786 230-552 100-1189-330-1606z"><text:p/></draw:path><draw:path draw:style-name="gr52" draw:text-style-name="P109" svg:width="1.872cm" svg:height="3.45cm" svg:x="5.49cm" svg:y="9.114cm" svg:viewBox="0 0 1873 3451" svg:d="M1499 3451c-1240-515-1828-1938-1311-3177 39-94 84-186 135-274l844 483c-401 699-158 1590 541 1990 53 31 108 58 165 81z"><text:p/></draw:path><draw:path draw:style-name="gr53" draw:text-style-name="P110" svg:width="1.772cm" svg:height="1.639cm" svg:x="5.812cm" svg:y="7.957cm" svg:viewBox="0 0 1773 1640" svg:d="M0 1156c333-582 893-1000 1548-1156l225 945c-392 94-729 345-929 695z"><text:p/></draw:path><draw:path draw:style-name="gr54" draw:text-style-name="P111" svg:width="0.606cm" svg:height="1.011cm" svg:x="7.359cm" svg:y="7.891cm" svg:viewBox="0 0 607 1012" svg:d="M0 66c198-47 402-69 607-66l-17 973c-123-2-246 11-365 39z"><text:p/></draw:path><draw:frame draw:style-name="gr55" draw:text-style-name="P102" svg:width="1.394cm" svg:height="0.318cm" svg:x="7.2cm" svg:y="6.955cm"><draw:text-box><text:p text:style-name="P92"><text:span text:style-name="T83">Ei oska öelda</text:span></text:p></draw:text-box></draw:frame><draw:frame draw:style-name="gr56" draw:text-style-name="P112" svg:width="0.391cm" svg:height="0.327cm" svg:x="7.636cm" svg:y="7.267cm"><draw:text-box><text:p text:style-name="P92"><text:span text:style-name="T84">4 %</text:span></text:p></draw:text-box></draw:frame><draw:frame draw:style-name="gr57" draw:text-style-name="P101" svg:width="12.475cm" svg:height="0.842cm" svg:x="-0.309cm" svg:y="6.128cm"><draw:text-box><text:p text:style-name="P92"><text:span text:style-name="T77">Küsimus 8.</text:span> <text:span text:style-name="T85">Mil määral usaldate Euroopa Liitu julgeoleku ja kaitse tugevdamisel Euroopas ning oma kodanike paremal kaitsmisel?</text:span></text:p></draw:text-box></draw:frame><draw:frame draw:style-name="gr58" draw:text-style-name="P113" svg:width="0.743cm" svg:height="0.479cm" svg:x="-0.309cm" svg:y="7.144cm"><draw:text-box><text:p/></draw:text-box></draw:frame><draw:frame draw:style-name="gr59" draw:text-style-name="P102" svg:width="0.26cm" svg:height="0.479cm" svg:x="10.029cm" svg:y="8.176cm"><draw:text-box><text:p/></draw:text-box></draw:frame><draw:frame draw:style-name="gr59" draw:text-style-name="P102" svg:width="0.26cm" svg:height="0.479cm" svg:x="7.664cm" svg:y="7.52cm"><draw:text-box><text:p/></draw:text-box></draw:frame><draw:frame draw:style-name="gr60" draw:text-style-name="P102" svg:width="0.535cm" svg:height="0.479cm" svg:x="3.044cm" svg:y="8.34cm"><draw:text-box><text:p/></draw:text-box></draw:frame><draw:frame draw:style-name="gr61" draw:text-style-name="P102" svg:width="0.773cm" svg:height="0.479cm" svg:x="2.841cm" svg:y="8.654cm"><draw:text-box><text:p/></draw:text-box></draw:frame><draw:frame draw:style-name="gr62" draw:text-style-name="P114" svg:width="1.802cm" svg:height="1.2cm" svg:x="9.348cm" svg:y="7.477cm"><draw:text-box><text:p text:style-name="P92"><text:span text:style-name="T86">Täielikult usaldage 12%</text:span></text:p></draw:text-box></draw:frame><draw:frame draw:style-name="gr63" draw:text-style-name="P114" svg:width="1.95cm" svg:height="0.918cm" svg:x="4.752cm" svg:y="7.888cm"><draw:text-box><text:p text:style-name="P92"><text:span text:style-name="T87">Ära usalda üldse 13%</text:span><text:span text:style-name="T88"> </text:span></text:p></draw:text-box></draw:frame><draw:frame draw:style-name="gr64" draw:text-style-name="P114" svg:width="1.805cm" svg:height="0.934cm" svg:x="3.4cm" svg:y="10.545cm"><draw:text-box><text:p text:style-name="P92"><text:span text:style-name="T89">Ära usalda 27 %</text:span><text:span text:style-name="T88"> </text:span></text:p></draw:text-box></draw:frame><draw:frame draw:style-name="gr65" draw:text-style-name="P115" svg:width="2.326cm" svg:height="0.782cm" svg:x="8.84cm" svg:y="12.714cm"><draw:text-box><text:p text:style-name="P97"><text:span text:style-name="T90">Usalda 44%</text:span></text:p></draw:text-box></draw:frame></draw:g>Seda tulemust tuleks lugeda koos eelmise küsimusega. Kuigi rohkem kui kaks kolmandikku eurooplastest on nõus, et EL peaks tugevdama oma suutlikkust kaitsta end iseseisvalt võimalike välisohtude eest, usub väiksem enamus, et EL tugevdab julgeolekut ja kaitset praktikas. See lõhe viitab sellele, et tugevama Euroopa kaitse põhimõtte toetamine on laiem kui usaldus ELi suutlikkuse vastu seda saavutada. Asjaolu, et usaldus on enamuse käes ja see on alates 2026. aasta jaanuarist suurenenud, kinnitab siiski, et paljud kodanikud peavad ELi oluliseks osalejaks julgeoleku ja kaitse valdkonnas. </text:p>
        <text:p text:style-name="P32"/>
        <text:p text:style-name="P55">Usaldus ELi julgeoleku ja kaitse vastu on suurim Maltal ja Luksemburgis ning väiksem mitmes suurimas liikmesriigis </text:p>
        <text:p text:style-name="P32">Usaldus ELi vastu julgeoleku ja kaitse tugevdamisel on liikmesriigiti väga erinev. See saavutas kõrgeima taseme Maltal (91%) ja Luksemburgis (88%), järgnesid Küpros (76%), Portugal, Taani ja Leedu (kõik 75%) ning Eesti (72%). Nendes riikides on usaldus ELi suutlikkuse vastu kodanikke kaitsta oluliselt üle ELi keskmise. </text:p>
        <text:p text:style-name="P32">Skaala teises otsas on usaldus kõige väiksem Kreekas ja Tšehhis (mõlemas 47 %). Suhteliselt madal on see ka Saksamaal ja Itaalias (mõlemas 50 %), Slovakkias ja Bulgaarias (mõlemas 52 %) ning Prantsusmaal ja Austrias (mõlemas 53 %). See kinnitab, et kuigi peaaegu kõigis liikmesriikides on usaldus enamuse või peaaegu enamuse käes, on usaldus ELi rolli vastu julgeoleku ja kaitse valdkonnas mitmes suures liikmesriigis, eelkõige Saksamaal, Itaalias ja Prantsusmaal, piiratum. </text:p>
        <text:p text:style-name="P32">Riigi muster kattub vaid osaliselt eelmises punktis kirjeldatud riikliku ohu tundega. Itaalias ja Eestis kaasneb suure usaldusega ELi vastu tugev arusaam julgeolekuriskidest, mis viitab sellele, et Ukraina sõja geopoliitilistest tagajärgedest rohkem mõjutatud riigid võivad samuti suurendada usaldust ELi tasandi kaitsemeetmete vastu. Kuid see ei ole süstemaatiline. Mõnes suhteliselt suure tajutava <text:soft-page-break/>ohuga riigis, näiteks Prantsusmaal või Saksamaal, on usaldus ELi vastu selles valdkonnas tagasihoidlikum. See näitab, et usaldust ELi julgeoleku- ja kaitserolli vastu ei kujunda mitte ainult kokkupuude välisohtudega, vaid ka riikide laiem suhtumine ELi suutlikkusse tõhusalt tegutseda. </text:p>
        <text:p text:style-name="P32">Võrreldes 2026. aasta jaanuariga on usaldus enamikus liikmesriikides suurenenud, kuigi erineval määral. Suurimat tõusu täheldati Maltal (24 punkti), Prantsusmaal (13 punkti), Luksemburgis (12 punkti), Austrias (10 punkti) ja Sloveenias (9 punkti). Usaldus on märkimisväärselt suurenenud ka Bulgaarias ja Ungaris (mõlemas 8 punkti), Taanis ja Kreekas (mõlemas 7 punkti) ning Belgias (6 punkti). Üldine usalduse kasv on laialt levinud, kuid Euroopa Liidus ebaühtlane. </text:p>
        <text:p text:style-name="P32"><draw:g text:anchor-type="paragraph" draw:z-index="23" draw:name="Objet de groupe 24" draw:style-name="gr2"><draw:frame draw:style-name="gr25" draw:text-style-name="P100" svg:width="16.768cm" svg:height="6.065cm" svg:x="0.077cm" svg:y="1.905cm"><draw:image xlink:href="Pictures/1000000000000500000001CF7AAE1E425C15B12B.png" xlink:type="simple" xlink:show="embed" xlink:actuate="onLoad" draw:mime-type="image/png"><text:p/></draw:image></draw:frame><draw:frame draw:style-name="gr23" draw:text-style-name="P98" svg:width="16.795cm" svg:height="0.992cm" svg:x="0.229cm" svg:y="0.39cm"><draw:text-box><text:p text:style-name="P107"><text:span text:style-name="T75">Küsimus 8. Mil määral usaldate Euroopa Liitu julgeoleku ja kaitse tugevdamisel Euroopas ning oma kodanike paremal kaitsmisel?</text:span></text:p></draw:text-box></draw:frame><draw:g draw:style-name="gr26"><draw:frame draw:style-name="gr25" draw:text-style-name="P100" svg:width="15.135cm" svg:height="0.433cm" svg:x="-0.198cm" svg:y="1.341cm"><draw:image xlink:href="Pictures/100000000000038C0000001A68C3D201477F9430.png" xlink:type="simple" xlink:show="embed" xlink:actuate="onLoad" draw:mime-type="image/png"><text:p/></draw:image></draw:frame><draw:frame draw:style-name="gr23" draw:text-style-name="P98" svg:width="2.497cm" svg:height="0.992cm" svg:x="0.037cm" svg:y="1.307cm"><draw:text-box><text:p text:style-name="P107"><text:span text:style-name="T75">Täielik usaldus</text:span></text:p></draw:text-box></draw:frame><draw:frame draw:style-name="gr24" draw:text-style-name="P98" svg:width="2.726cm" svg:height="0.983cm" svg:x="3.309cm" svg:y="1.281cm"><draw:text-box><text:p text:style-name="P107"><text:span text:style-name="T75">Jõudu usaldusele</text:span></text:p></draw:text-box></draw:frame><draw:frame draw:style-name="gr24" draw:text-style-name="P98" svg:width="3.225cm" svg:height="0.622cm" svg:x="6.949cm" svg:y="1.334cm"><draw:text-box><text:p text:style-name="P107"><text:span text:style-name="T75">Ärge usaldage</text:span></text:p></draw:text-box></draw:frame><draw:frame draw:style-name="gr27" draw:text-style-name="P98" svg:width="3.444cm" svg:height="0.638cm" svg:x="11.096cm" svg:y="1.295cm"><draw:text-box><text:p text:style-name="P107"><text:span text:style-name="T75">Ära usalda üldse</text:span></text:p></draw:text-box></draw:frame><draw:frame draw:style-name="gr49" draw:text-style-name="P98" svg:width="2.17cm" svg:height="0.983cm" svg:x="14.91cm" svg:y="1.307cm"><draw:text-box><text:p text:style-name="P107"><text:span text:style-name="T75">Ei oska öelda</text:span></text:p></draw:text-box></draw:frame></draw:g></draw:g></text:p>
        <text:p text:style-name="P32"/>
        <text:p text:style-name="P26"/>
        <text:p text:style-name="P55">Usaldus ELi julgeoleku ja kaitse vastu on suurem nooremate vastajate ja nende seas, kellel on suurem usaldus ELi vastu </text:p>
        <text:p text:style-name="P32">Vanus on üks selgemaid lõhesid. Usaldus ELi julgeoleku ja kaitse tugevdamise vastu on suurim 15–24aastaste vastajate seas (65%) ja on endiselt üle ELi keskmise (56%) 25–39aastaste vastajate seas (59%). See on väiksem 40–54-aastaste vastajate (53%) ning 55-aastaste ja vanemate vastajate (55%) seas. </text:p>
        <text:p text:style-name="P32"/>
        <text:p text:style-name="P32">See vanuseline muster on märkimisväärne, sest vanemad vastajad määratlevad julgeolekuga seotud küsimusi üldiselt suurema tõenäosusega ELi väljakutsete või prioriteetidena. Nooremad vastajad tunduvad vähem tõenäoliselt tundvat otsest muret julgeolekuohtude pärast, kuid suurema tõenäosusega usaldavad nad ELi selles valdkonnas tegutsema. See viitab sellele, et eristatakse ohu tajumist, mis kipub olema tugevam vanemate vastajate seas, ja usaldust ELi meetmete vastu, mis on tugevam nooremate eurooplaste seas. </text:p>
        <text:p text:style-name="P32">Soolised erinevused on piiratud, kuigi mehed (58%) usaldavad ELi selles valdkonnas veidi suurema tõenäosusega kui naised (55%). Usaldus on suurem ka kolmanda taseme haridusega vastajate seas (61 %) kui teise taseme ülemise astme või teise taseme järgse, kolmanda taseme eelse haridusega vastajate seas (54 %) või madalama haridustasemega vastajate seas (55 %). </text:p>
        <text:p text:style-name="P32"/>
        <text:p text:style-name="P32"><draw:g text:anchor-type="paragraph" draw:z-index="24" draw:name="Objet de groupe 25" draw:style-name="gr2"><draw:frame draw:style-name="gr29" draw:text-style-name="P101" svg:width="10.506cm" svg:height="0.355cm" svg:x="-0.086cm" svg:y="2.455cm"><draw:text-box><text:p text:style-name="P92"><text:span text:style-name="T77">Alla 25-aastaste (65 %) usaldus ELi kaitse vastu on märkimisväärselt suurem.</text:span></text:p></draw:text-box></draw:frame><draw:frame draw:style-name="gr30" draw:text-style-name="P93" svg:width="1.447cm" svg:height="0.313cm" svg:x="6.13cm" svg:y="4.214cm"><draw:text-box><text:p text:style-name="P92"><text:span text:style-name="T78">Kogu usaldus </text:span></text:p></draw:text-box></draw:frame><draw:frame draw:style-name="gr31" draw:text-style-name="P102" svg:width="13.743cm" svg:height="0.318cm" svg:x="-0.081cm" svg:y="3.351cm"><draw:text-box><text:p text:style-name="P92"><text:span text:style-name="T79">Küsimus 8. </text:span><text:span text:style-name="T80">Mil määral usaldate Euroopa Liitu julgeoleku ja kaitse tugevdamisel Euroopas ning oma kodanike paremal kaitsmisel?</text:span></text:p></draw:text-box></draw:frame><draw:polygon draw:style-name="gr32" draw:text-style-name="P103" svg:width="2.155cm" svg:height="0.399cm" svg:x="0.338cm" svg:y="4.468cm" svg:viewBox="0 0 2156 400" draw:points="0,400 2156,400 2156,0 0,0"><text:p/></draw:polygon><draw:frame draw:style-name="gr33" draw:text-style-name="P104" svg:width="0.539cm" svg:height="0.479cm" svg:x="-0.081cm" svg:y="4.252cm"><draw:text-box><text:p/></draw:text-box></draw:frame><draw:path draw:style-name="gr34" draw:text-style-name="P91" svg:width="1.767cm" svg:height="2.37cm" svg:x="1.404cm" svg:y="5.447cm" svg:viewBox="0 0 1768 2371" svg:d="M1768 0h-1768v339h1768zM1611 677h-1611v339h1611zM1442 1366h-1442v327h1442zM1502 2043h-1502v328h1502z"><text:p/></draw:path><draw:line draw:style-name="gr35" draw:text-style-name="P105" svg:x1="1.412cm" svg:y1="5.272cm" svg:x2="1.412cm" svg:y2="7.992cm"><text:p/></draw:line><draw:path draw:style-name="gr35" draw:text-style-name="P105" svg:width="0.072cm" svg:height="2.72cm" svg:x="1.337cm" svg:y="5.272cm" svg:viewBox="0 0 73 2721" svg:d="M0 0h73M0 677h73M0 1366h73M0 2044h73M0 2721h73"><text:p/></draw:path><draw:frame draw:style-name="gr36" draw:text-style-name="P106" svg:width="1.426cm" svg:height="0.285cm" svg:x="0.974cm" svg:y="4.566cm"><draw:text-box><text:p text:style-name="P92"><text:span text:style-name="T81">% vanuse järgi:</text:span></text:p></draw:text-box></draw:frame><draw:frame draw:style-name="gr37" draw:text-style-name="P106" svg:width="0.267cm" svg:height="0.285cm" svg:x="3.269cm" svg:y="5.522cm"><draw:text-box><text:p text:style-name="P92"><text:span text:style-name="T81">65</text:span></text:p></draw:text-box></draw:frame><draw:frame draw:style-name="gr38" draw:text-style-name="P106" svg:width="0.23cm" svg:height="0.285cm" svg:x="3.107cm" svg:y="6.212cm"><draw:text-box><text:p text:style-name="P92"><text:span text:style-name="T81">5</text:span></text:p></draw:text-box></draw:frame><draw:frame draw:style-name="gr37" draw:text-style-name="P106" svg:width="0.267cm" svg:height="0.285cm" svg:x="2.944cm" svg:y="6.891cm"><draw:text-box><text:p text:style-name="P92"><text:span text:style-name="T81">53</text:span></text:p></draw:text-box></draw:frame><draw:frame draw:style-name="gr39" draw:text-style-name="P106" svg:width="0.269cm" svg:height="0.285cm" svg:x="2.997cm" svg:y="7.569cm"><draw:text-box><text:p text:style-name="P92"><text:span text:style-name="T81">55</text:span></text:p></draw:text-box></draw:frame><draw:frame draw:style-name="gr40" draw:text-style-name="P106" svg:width="0.611cm" svg:height="0.285cm" svg:x="0.672cm" svg:y="5.512cm"><draw:text-box><text:p text:style-name="P92"><text:span text:style-name="T82">15-24</text:span></text:p></draw:text-box></draw:frame><draw:frame draw:style-name="gr40" draw:text-style-name="P106" svg:width="0.611cm" svg:height="0.285cm" svg:x="0.672cm" svg:y="6.2cm"><draw:text-box><text:p text:style-name="P92"><text:span text:style-name="T82">25-39</text:span></text:p></draw:text-box></draw:frame><draw:frame draw:style-name="gr40" draw:text-style-name="P106" svg:width="0.611cm" svg:height="0.285cm" svg:x="0.672cm" svg:y="6.881cm"><draw:text-box><text:p text:style-name="P92"><text:span text:style-name="T82">40-54</text:span></text:p></draw:text-box></draw:frame><draw:polygon draw:style-name="gr32" draw:text-style-name="P103" svg:width="4.381cm" svg:height="0.664cm" svg:x="4.394cm" svg:y="4.517cm" svg:viewBox="0 0 4382 665" draw:points="0,665 4382,665 4382,0 0,0"><text:p/></draw:polygon><draw:frame draw:style-name="gr41" draw:text-style-name="P106" svg:width="0.32cm" svg:height="0.285cm" svg:x="0.856cm" svg:y="7.556cm"><draw:text-box><text:p text:style-name="P92"><text:span text:style-name="T82">55</text:span></text:p></draw:text-box></draw:frame><draw:path draw:style-name="gr34" draw:text-style-name="P91" svg:width="1.5cm" svg:height="2.369cm" svg:x="6.644cm" svg:y="5.496cm" svg:viewBox="0 0 1501 2370" svg:d="M1501 0h-1501v326h1501zM1380 677h-1380v326h1380zM1308 1354h-1308v338h1308zM1259 2043h-1259v327h1259z"><text:p/></draw:path><draw:line draw:style-name="gr35" draw:text-style-name="P105" svg:x1="6.638cm" svg:y1="5.32cm" svg:x2="6.638cm" svg:y2="8.04cm"><text:p/></draw:line><draw:path draw:style-name="gr35" draw:text-style-name="P105" svg:width="0.073cm" svg:height="2.72cm" svg:x="6.567cm" svg:y="5.32cm" svg:viewBox="0 0 74 2721" svg:d="M0 0h74M0 677h74M0 1354h74M0 2044h74M0 2721h74"><text:p/></draw:path><draw:frame draw:style-name="gr42" draw:text-style-name="P106" svg:width="1.696cm" svg:height="0.285cm" svg:x="5.791cm" svg:y="4.614cm"><draw:text-box><text:p text:style-name="P92"><text:span text:style-name="T81">% ameti järgi:</text:span></text:p></draw:text-box></draw:frame><draw:frame draw:style-name="gr37" draw:text-style-name="P106" svg:width="0.267cm" svg:height="0.285cm" svg:x="8.243cm" svg:y="5.572cm"><draw:text-box><text:p text:style-name="P92"><text:span text:style-name="T81">63</text:span></text:p></draw:text-box></draw:frame><draw:frame draw:style-name="gr38" draw:text-style-name="P106" svg:width="0.23cm" svg:height="0.285cm" svg:x="8.123cm" svg:y="6.249cm"><draw:text-box><text:p text:style-name="P92"><text:span text:style-name="T81">5</text:span></text:p></draw:text-box></draw:frame><draw:frame draw:style-name="gr37" draw:text-style-name="P106" svg:width="0.267cm" svg:height="0.285cm" svg:x="8.053cm" svg:y="6.941cm"><draw:text-box><text:p text:style-name="P92"><text:span text:style-name="T81">55</text:span></text:p></draw:text-box></draw:frame><draw:frame draw:style-name="gr37" draw:text-style-name="P106" svg:width="0.267cm" svg:height="0.285cm" svg:x="8.007cm" svg:y="7.616cm"><draw:text-box><text:p text:style-name="P92"><text:span text:style-name="T81">53</text:span></text:p></draw:text-box></draw:frame><draw:frame draw:style-name="gr43" draw:text-style-name="P106" svg:width="2.603cm" svg:height="0.285cm" svg:x="5.109cm" svg:y="5.559cm"><draw:text-box><text:p text:style-name="P92"><text:span text:style-name="T82">Füüsilisest isikust ettevõtjad</text:span></text:p></draw:text-box></draw:frame><draw:frame draw:style-name="gr36" draw:text-style-name="P106" svg:width="0.929cm" svg:height="0.285cm" svg:x="5.525cm" svg:y="6.237cm"><draw:text-box><text:p text:style-name="P92"><text:span text:style-name="T82">Töötaja</text:span></text:p></draw:text-box></draw:frame><draw:frame draw:style-name="gr44" draw:text-style-name="P106" svg:width="1.458cm" svg:height="0.285cm" svg:x="5.029cm" svg:y="6.928cm"><draw:text-box><text:p text:style-name="P92"><text:span text:style-name="T82">Käsitööline</text:span></text:p></draw:text-box></draw:frame><draw:polygon draw:style-name="gr32" draw:text-style-name="P103" svg:width="4.78cm" svg:height="0.665cm" svg:x="9.197cm" svg:y="4.468cm" svg:viewBox="0 0 4781 666" draw:points="0,666 4781,666 4781,0 0,0"><text:p/></draw:polygon><draw:frame draw:style-name="gr45" draw:text-style-name="P106" svg:width="1.195cm" svg:height="0.285cm" svg:x="5.299cm" svg:y="7.606cm"><draw:text-box><text:p text:style-name="P92"><text:span text:style-name="T82">Ei tööta</text:span></text:p></draw:text-box></draw:frame><draw:path draw:style-name="gr34" draw:text-style-name="P91" svg:width="1.888cm" svg:height="1.704cm" svg:x="11.678cm" svg:y="5.782cm" svg:viewBox="0 0 1889 1705" svg:d="M1889 0h-1889v338h1889zM860 1355h-860v350h860z"><text:p/></draw:path><draw:line draw:style-name="gr35" draw:text-style-name="P105" svg:x1="11.684cm" svg:y1="5.272cm" svg:x2="11.684cm" svg:y2="7.992cm"><text:p/></draw:line><draw:path draw:style-name="gr35" draw:text-style-name="P105" svg:width="0.073cm" svg:height="2.72cm" svg:x="11.611cm" svg:y="5.272cm" svg:viewBox="0 0 74 2721" svg:d="M0 0h74M0 1366h74M0 2721h74"><text:p/></draw:path><draw:frame draw:style-name="gr46" draw:text-style-name="P106" svg:width="4.659cm" svg:height="0.285cm" svg:x="9.407cm" svg:y="4.566cm"><draw:text-box><text:p text:style-name="P92"><text:span text:style-name="T81">% rahuloluga ELi õiguse järgimisega:</text:span></text:p></draw:text-box></draw:frame><draw:frame draw:style-name="gr38" draw:text-style-name="P106" svg:width="0.23cm" svg:height="0.285cm" svg:x="13.669cm" svg:y="5.873cm"><draw:text-box><text:p text:style-name="P92"><text:span text:style-name="T81">7</text:span></text:p></draw:text-box></draw:frame><draw:frame draw:style-name="gr39" draw:text-style-name="P106" svg:width="0.269cm" svg:height="0.285cm" svg:x="12.642cm" svg:y="7.23cm"><draw:text-box><text:p text:style-name="P92"><text:span text:style-name="T81">36</text:span></text:p></draw:text-box></draw:frame><draw:frame draw:style-name="gr47" draw:text-style-name="P106" svg:width="1.329cm" svg:height="0.285cm" svg:x="10.39cm" svg:y="5.863cm"><draw:text-box><text:p text:style-name="P92"><text:span text:style-name="T82">Usaldus kokku</text:span></text:p></draw:text-box></draw:frame><draw:frame draw:style-name="gr48" draw:text-style-name="P106" svg:width="1.606cm" svg:height="0.285cm" svg:x="10.032cm" svg:y="7.218cm"><draw:text-box><text:p text:style-name="P92"><text:span text:style-name="T82">„</text:span><text:span text:style-name="T82">Ei usalda“ kokku</text:span></text:p></draw:text-box></draw:frame></draw:g>Kõige suuremad erinevused on suhtumises. Vastajad, kes on rahul õigusriigi põhimõtte järgimisega ELis (79%), usaldavad ELi julgeoleku ja kaitse tugevdamisel palju suurema tõenäosusega kui need, kes ei ole rahul (36%). See kinnitab, et usaldus ELi rolli vastu julgeoleku- ja kaitsevaldkonnas on tihedalt seotud suurema usaldusega Euroopa Liidu toimimise vastu.</text:p>
        <text:p text:style-name="P39"/>
      </text:section>
      <text:h text:style-name="P18" text:outline-level="1"><text:bookmark-start text:name="__RefHeading___Toc4088_3967327191"/>7. Tehniline kirjeldus <text:bookmark-end text:name="__RefHeading___Toc4088_3967327191"/></text:h>
      <text:p text:style-name="P24">Ajavahemikus 19.–24. juuni 2026 viis demoskoopia Euroopa Komisjoni kommunikatsiooni peadirektoraadi (DG COMMi avaliku arvamuse ja kodanike kaasamise üksus) taotlusel läbi Eurobaromeetri kiiruuringu 584. See on küsitlus, mida koordineerib kommunikatsiooni peadirektoraadi avaliku arvamuse ja kodanike kaasamise üksus. </text:p>
      <text:p text:style-name="P24">Käesolev Eurobaromeetri kiiruuring hõlmab 15-aastast ja vanemat elanikkonda kõigis 27 ELi liikmesriigis. See sihtrühm vastab laiemale üldsusele, nagu on määratletud Eurobaromeetri kiiruuringu raamlepingus. Kokku viidi arvutipõhise veebiintervjuu (CAWI) kaudu lõpule 25 904 intervjuud. </text:p>
      <text:p text:style-name="P24">Valimi moodustamisel järgitakse raamlepingu standardspetsifikatsioone: 1000 küsitlust suuremates liikmesriikides ja 500 küsitlust väiksemates liikmesriikides (LU, CY, MT). </text:p>
      <text:p text:style-name="P24"/>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1">Intervjuude arv riikide kaupa </text:p>
          </table:table-cell>
          <table:covered-table-cell/>
          <table:covered-table-cell/>
          <table:covered-table-cell/>
          <table:covered-table-cell/>
          <table:covered-table-cell/>
        </table:table-row>
        <table:table-row table:style-name="Tableau5.1">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row>
        <table:table-row table:style-name="Tableau5.1">
          <table:table-cell table:style-name="Tableau5.A1" office:value-type="string">
            <text:p text:style-name="P61">ELi</text:p>
          </table:table-cell>
          <table:table-cell table:style-name="Tableau5.A1" office:value-type="string">
            <text:p text:style-name="P61">ELi</text:p>
          </table:table-cell>
          <table:table-cell table:style-name="Tableau5.C3" office:value-type="float" office:value="25904">
            <text:p text:style-name="P66">25904</text:p>
          </table:table-cell>
          <table:table-cell table:style-name="Tableau5.A1" office:value-type="string">
            <text:p text:style-name="P61">LV</text:p>
          </table:table-cell>
          <table:table-cell table:style-name="Tableau5.A1" office:value-type="string">
            <text:p text:style-name="P61">Läti</text:p>
          </table:table-cell>
          <table:table-cell table:style-name="Tableau5.C3" office:value-type="float" office:value="1010">
            <text:p text:style-name="P66">1010</text:p>
          </table:table-cell>
        </table:table-row>
        <table:table-row table:style-name="Tableau5.1">
          <table:table-cell table:style-name="Tableau5.A1" office:value-type="string">
            <text:p text:style-name="P61">BE</text:p>
          </table:table-cell>
          <table:table-cell table:style-name="Tableau5.A1" office:value-type="string">
            <text:p text:style-name="P61">Belgia</text:p>
          </table:table-cell>
          <table:table-cell table:style-name="Tableau5.C3" office:value-type="float" office:value="1039">
            <text:p text:style-name="P66">1039</text:p>
          </table:table-cell>
          <table:table-cell table:style-name="Tableau5.A1" office:value-type="string">
            <text:p text:style-name="P61">LT</text:p>
          </table:table-cell>
          <table:table-cell table:style-name="Tableau5.A1" office:value-type="string">
            <text:p text:style-name="P61">Leedu</text:p>
          </table:table-cell>
          <table:table-cell table:style-name="Tableau5.C3" office:value-type="float" office:value="1005">
            <text:p text:style-name="P66">1005</text:p>
          </table:table-cell>
        </table:table-row>
        <table:table-row table:style-name="Tableau5.1">
          <table:table-cell table:style-name="Tableau5.A1" office:value-type="string">
            <text:p text:style-name="P61">BG</text:p>
          </table:table-cell>
          <table:table-cell table:style-name="Tableau5.A1" office:value-type="string">
            <text:p text:style-name="P61">Bulgaaria</text:p>
          </table:table-cell>
          <table:table-cell table:style-name="Tableau5.C3" office:value-type="float" office:value="1007">
            <text:p text:style-name="P66">1007</text:p>
          </table:table-cell>
          <table:table-cell table:style-name="Tableau5.A1" office:value-type="string">
            <text:p text:style-name="P61">LU</text:p>
          </table:table-cell>
          <table:table-cell table:style-name="Tableau5.A1" office:value-type="string">
            <text:p text:style-name="P61">Luksemburg</text:p>
          </table:table-cell>
          <table:table-cell table:style-name="Tableau5.C3" office:value-type="float" office:value="506">
            <text:p text:style-name="P66">506</text:p>
          </table:table-cell>
        </table:table-row>
        <table:table-row table:style-name="Tableau5.1">
          <table:table-cell table:style-name="Tableau5.A1" office:value-type="string">
            <text:p text:style-name="P61">CZ</text:p>
          </table:table-cell>
          <table:table-cell table:style-name="Tableau5.A1" office:value-type="string">
            <text:p text:style-name="P61">Tšehhi</text:p>
          </table:table-cell>
          <table:table-cell table:style-name="Tableau5.C3" office:value-type="float" office:value="1016">
            <text:p text:style-name="P66">1016</text:p>
          </table:table-cell>
          <table:table-cell table:style-name="Tableau5.A1" office:value-type="string">
            <text:p text:style-name="P61">HU</text:p>
          </table:table-cell>
          <table:table-cell table:style-name="Tableau5.A1" office:value-type="string">
            <text:p text:style-name="P61">Ungari</text:p>
          </table:table-cell>
          <table:table-cell table:style-name="Tableau5.C3" office:value-type="float" office:value="1030">
            <text:p text:style-name="P66">1030</text:p>
          </table:table-cell>
        </table:table-row>
        <table:table-row table:style-name="Tableau5.1">
          <table:table-cell table:style-name="Tableau5.A1" office:value-type="string">
            <text:p text:style-name="P61">DK</text:p>
          </table:table-cell>
          <table:table-cell table:style-name="Tableau5.A1" office:value-type="string">
            <text:p text:style-name="P61">Taani</text:p>
          </table:table-cell>
          <table:table-cell table:style-name="Tableau5.C3" office:value-type="float" office:value="1015">
            <text:p text:style-name="P66">1015</text:p>
          </table:table-cell>
          <table:table-cell table:style-name="Tableau5.A1" office:value-type="string">
            <text:p text:style-name="P61">MT</text:p>
          </table:table-cell>
          <table:table-cell table:style-name="Tableau5.A1" office:value-type="string">
            <text:p text:style-name="P61">Malta</text:p>
          </table:table-cell>
          <table:table-cell table:style-name="Tableau5.C3" office:value-type="float" office:value="512">
            <text:p text:style-name="P66">512</text:p>
          </table:table-cell>
        </table:table-row>
        <table:table-row table:style-name="Tableau5.1">
          <table:table-cell table:style-name="Tableau5.A1" office:value-type="string">
            <text:p text:style-name="P61">DE</text:p>
          </table:table-cell>
          <table:table-cell table:style-name="Tableau5.A1" office:value-type="string">
            <text:p text:style-name="P61">Saksamaa</text:p>
          </table:table-cell>
          <table:table-cell table:style-name="Tableau5.C3" office:value-type="float" office:value="1008">
            <text:p text:style-name="P66">1008</text:p>
          </table:table-cell>
          <table:table-cell table:style-name="Tableau5.A1" office:value-type="string">
            <text:p text:style-name="P61">NL</text:p>
          </table:table-cell>
          <table:table-cell table:style-name="Tableau5.A1" office:value-type="string">
            <text:p text:style-name="P61">Madalmaad</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EE</text:p>
          </table:table-cell>
          <table:table-cell table:style-name="Tableau5.A1" office:value-type="string">
            <text:p text:style-name="P61">Eesti</text:p>
          </table:table-cell>
          <table:table-cell table:style-name="Tableau5.C3" office:value-type="float" office:value="1005">
            <text:p text:style-name="P66">1005</text:p>
          </table:table-cell>
          <table:table-cell table:style-name="Tableau5.A1" office:value-type="string">
            <text:p text:style-name="P61">AT</text:p>
          </table:table-cell>
          <table:table-cell table:style-name="Tableau5.A1" office:value-type="string">
            <text:p text:style-name="P61">Austria</text:p>
          </table:table-cell>
          <table:table-cell table:style-name="Tableau5.C3" office:value-type="float" office:value="1017">
            <text:p text:style-name="P66">1017</text:p>
          </table:table-cell>
        </table:table-row>
        <table:table-row table:style-name="Tableau5.1">
          <table:table-cell table:style-name="Tableau5.A1" office:value-type="string">
            <text:p text:style-name="P61">IE</text:p>
          </table:table-cell>
          <table:table-cell table:style-name="Tableau5.A1" office:value-type="string">
            <text:p text:style-name="P61">Iirimaa</text:p>
          </table:table-cell>
          <table:table-cell table:style-name="Tableau5.C3" office:value-type="float" office:value="1036">
            <text:p text:style-name="P66">1036</text:p>
          </table:table-cell>
          <table:table-cell table:style-name="Tableau5.A1" office:value-type="string">
            <text:p text:style-name="P61">PL</text:p>
          </table:table-cell>
          <table:table-cell table:style-name="Tableau5.A1" office:value-type="string">
            <text:p text:style-name="P61">Poola</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EL</text:p>
          </table:table-cell>
          <table:table-cell table:style-name="Tableau5.A1" office:value-type="string">
            <text:p text:style-name="P61">Kreeka</text:p>
          </table:table-cell>
          <table:table-cell table:style-name="Tableau5.C3" office:value-type="float" office:value="1008">
            <text:p text:style-name="P66">1008</text:p>
          </table:table-cell>
          <table:table-cell table:style-name="Tableau5.A1" office:value-type="string">
            <text:p text:style-name="P61">PT</text:p>
          </table:table-cell>
          <table:table-cell table:style-name="Tableau5.A1" office:value-type="string">
            <text:p text:style-name="P61">Portugal</text:p>
          </table:table-cell>
          <table:table-cell table:style-name="Tableau5.C3" office:value-type="float" office:value="1005">
            <text:p text:style-name="P66">1005</text:p>
          </table:table-cell>
        </table:table-row>
        <table:table-row table:style-name="Tableau5.1">
          <table:table-cell table:style-name="Tableau5.A1" office:value-type="string">
            <text:p text:style-name="P61">ES</text:p>
          </table:table-cell>
          <table:table-cell table:style-name="Tableau5.A1" office:value-type="string">
            <text:p text:style-name="P61">Hispaania</text:p>
          </table:table-cell>
          <table:table-cell table:style-name="Tableau5.C3" office:value-type="float" office:value="1005">
            <text:p text:style-name="P66">1005</text:p>
          </table:table-cell>
          <table:table-cell table:style-name="Tableau5.A1" office:value-type="string">
            <text:p text:style-name="P61">RO</text:p>
          </table:table-cell>
          <table:table-cell table:style-name="Tableau5.A1" office:value-type="string">
            <text:p text:style-name="P61">Rumeenia</text:p>
          </table:table-cell>
          <table:table-cell table:style-name="Tableau5.C3" office:value-type="float" office:value="1014">
            <text:p text:style-name="P66">1014</text:p>
          </table:table-cell>
        </table:table-row>
        <table:table-row table:style-name="Tableau5.1">
          <table:table-cell table:style-name="Tableau5.A1" office:value-type="string">
            <text:p text:style-name="P61">FR</text:p>
          </table:table-cell>
          <table:table-cell table:style-name="Tableau5.A1" office:value-type="string">
            <text:p text:style-name="P61">Prantsusmaa</text:p>
          </table:table-cell>
          <table:table-cell table:style-name="Tableau5.C3" office:value-type="float" office:value="1005">
            <text:p text:style-name="P66">1005</text:p>
          </table:table-cell>
          <table:table-cell table:style-name="Tableau5.A1" office:value-type="string">
            <text:p text:style-name="P61">SI</text:p>
          </table:table-cell>
          <table:table-cell table:style-name="Tableau5.A1" office:value-type="string">
            <text:p text:style-name="P61">Sloveenia</text:p>
          </table:table-cell>
          <table:table-cell table:style-name="Tableau5.C3" office:value-type="float" office:value="1016">
            <text:p text:style-name="P66">1016</text:p>
          </table:table-cell>
        </table:table-row>
        <table:table-row table:style-name="Tableau5.1">
          <table:table-cell table:style-name="Tableau5.A1" office:value-type="string">
            <text:p text:style-name="P61">HR</text:p>
          </table:table-cell>
          <table:table-cell table:style-name="Tableau5.A1" office:value-type="string">
            <text:p text:style-name="P61">Horvaatia</text:p>
          </table:table-cell>
          <table:table-cell table:style-name="Tableau5.C3" office:value-type="float" office:value="1031">
            <text:p text:style-name="P66">1031</text:p>
          </table:table-cell>
          <table:table-cell table:style-name="Tableau5.A1" office:value-type="string">
            <text:p text:style-name="P61">SK</text:p>
          </table:table-cell>
          <table:table-cell table:style-name="Tableau5.A1" office:value-type="string">
            <text:p text:style-name="P61">Slovakkia</text:p>
          </table:table-cell>
          <table:table-cell table:style-name="Tableau5.C3" office:value-type="float" office:value="1003">
            <text:p text:style-name="P66">1003</text:p>
          </table:table-cell>
        </table:table-row>
        <table:table-row table:style-name="Tableau5.1">
          <table:table-cell table:style-name="Tableau5.A1" office:value-type="string">
            <text:p text:style-name="P61">IT</text:p>
          </table:table-cell>
          <table:table-cell table:style-name="Tableau5.A1" office:value-type="string">
            <text:p text:style-name="P61">Itaalia</text:p>
          </table:table-cell>
          <table:table-cell table:style-name="Tableau5.C3" office:value-type="float" office:value="1009">
            <text:p text:style-name="P66">1009</text:p>
          </table:table-cell>
          <table:table-cell table:style-name="Tableau5.A1" office:value-type="string">
            <text:p text:style-name="P61">FI</text:p>
          </table:table-cell>
          <table:table-cell table:style-name="Tableau5.A1" office:value-type="string">
            <text:p text:style-name="P61">Soome</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CY</text:p>
          </table:table-cell>
          <table:table-cell table:style-name="Tableau5.A1" office:value-type="string">
            <text:p text:style-name="P61">Küpros</text:p>
          </table:table-cell>
          <table:table-cell table:style-name="Tableau5.C3" office:value-type="float" office:value="521">
            <text:p text:style-name="P66">521</text:p>
          </table:table-cell>
          <table:table-cell table:style-name="Tableau5.A1" office:value-type="string">
            <text:p text:style-name="P61">SE</text:p>
          </table:table-cell>
          <table:table-cell table:style-name="Tableau5.A1" office:value-type="string">
            <text:p text:style-name="P61">Rootsi</text:p>
          </table:table-cell>
          <table:table-cell table:style-name="Tableau5.C3" office:value-type="float" office:value="1009">
            <text:p text:style-name="P66">1009</text:p>
          </table:table-cell>
        </table:table-row>
      </table:table>
      <text:p text:style-name="P24"/>
      <text:p text:style-name="P54">Veamäär </text:p>
      <text:p text:style-name="P24">Uuringutulemuste suhtes kohaldatakse proovivõtul lubatud hälbeid. Veapiir mõõdab ebakindlust uuringu tulemuste suhtes (või nende usaldusväärsust). Üldjuhul, mida rohkem küsitlusi läbi viiakse (valimi suurus), seda väiksem on veamäär. 500-liikmelise valimi veamäär ei ületa 4,4 protsendipunkti ja 1000-liikmelise valimi veamäär ei ületa 3,1 protsendipunkti.</text:p>
      <text:p text:style-name="P24"><draw:frame draw:style-name="fr1" draw:name="Cadre4" text:anchor-type="paragraph" svg:x="-0.032cm" svg:y="5.032cm" svg:width="17.11cm" draw:z-index="25"><draw:text-box fo:min-height="3.683cm"><text:p text:style-name="P14">(tabel teisest Eurobaromeetri aruandest)</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3"/></table:table-cell><table:table-cell table:style-name="Tableau34.A1" table:number-columns-spanned="10" office:value-type="string"><text:p text:style-name="P65">Valimi moodustamise protsessist tulenevad statistilised varud</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3"/></table:table-cell></table:table-row><table:table-row table:style-name="Tableau34.1"><table:table-cell table:style-name="Tableau34.A1" office:value-type="string"><text:p text:style-name="P63"/></table:table-cell><table:table-cell table:style-name="Tableau34.A1" table:number-columns-spanned="10" office:value-type="string"><text:p text:style-name="P66">(95 % usaldusnivoo juures)</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3"/></table:table-cell></table:table-row><table:table-row table:style-name="Tableau34.1"><table:table-cell table:style-name="Tableau34.A1" table:number-columns-spanned="6" office:value-type="string"><text:p text:style-name="P61">erinevad valimi suurused on ridades </text:p></table:table-cell><table:covered-table-cell/><table:covered-table-cell/><table:covered-table-cell/><table:covered-table-cell/><table:covered-table-cell/><table:table-cell table:style-name="Tableau34.A1" table:number-columns-spanned="6" office:value-type="string"><text:p text:style-name="P67">erinevad täheldatud tulemused on veergudes</text:p></table:table-cell><table:covered-table-cell/><table:covered-table-cell/><table:covered-table-cell/><table:covered-table-cell/><table:covered-table-cell/></table:table-row><table:table-row table:style-name="Tableau34.1"><table:table-cell table:style-name="Tableau34.A1" office:value-type="string"><text:p text:style-name="P87"/></table:table-cell><table:table-cell table:style-name="Tableau34.B4" office:value-type="percentage" office:value="0.05"><text:p text:style-name="P66">5 %</text:p></table:table-cell><table:table-cell table:style-name="Tableau34.B4" office:value-type="percentage" office:value="0.1"><text:p text:style-name="P66">10 %</text:p></table:table-cell><table:table-cell table:style-name="Tableau34.B4" office:value-type="percentage" office:value="0.15"><text:p text:style-name="P66">15 %</text:p></table:table-cell><table:table-cell table:style-name="Tableau34.B4" office:value-type="percentage" office:value="0.2"><text:p text:style-name="P66">20 %</text:p></table:table-cell><table:table-cell table:style-name="Tableau34.B4" office:value-type="percentage" office:value="0.25"><text:p text:style-name="P66">25 %</text:p></table:table-cell><table:table-cell table:style-name="Tableau34.B4" office:value-type="percentage" office:value="0.3"><text:p text:style-name="P66">30 %</text:p></table:table-cell><table:table-cell table:style-name="Tableau34.B4" office:value-type="percentage" office:value="0.35"><text:p text:style-name="P66">35 %</text:p></table:table-cell><table:table-cell table:style-name="Tableau34.B4" office:value-type="percentage" office:value="0.4"><text:p text:style-name="P66">40 %</text:p></table:table-cell><table:table-cell table:style-name="Tableau34.B4" office:value-type="percentage" office:value="0.45"><text:p text:style-name="P66">45 %</text:p></table:table-cell><table:table-cell table:style-name="Tableau34.B4" office:value-type="percentage" office:value="0.5"><text:p text:style-name="P66">50 %</text:p></table:table-cell><table:table-cell table:style-name="Tableau34.A1" office:value-type="string"><text:p text:style-name="P63"/></table:table-cell></table:table-row><table:table-row table:style-name="Tableau34.1"><table:table-cell table:style-name="Tableau34.A1" office:value-type="string"><text:p text:style-name="P63"/></table:table-cell><table:table-cell table:style-name="Tableau34.B4" office:value-type="percentage" office:value="0.95"><text:p text:style-name="P66">95 %</text:p></table:table-cell><table:table-cell table:style-name="Tableau34.B4" office:value-type="percentage" office:value="0.9"><text:p text:style-name="P66">90 %</text:p></table:table-cell><table:table-cell table:style-name="Tableau34.B4" office:value-type="percentage" office:value="0.85"><text:p text:style-name="P66">85 %</text:p></table:table-cell><table:table-cell table:style-name="Tableau34.B4" office:value-type="percentage" office:value="0.8"><text:p text:style-name="P66">80 %</text:p></table:table-cell><table:table-cell table:style-name="Tableau34.B4" office:value-type="percentage" office:value="0.75"><text:p text:style-name="P66">75 %</text:p></table:table-cell><table:table-cell table:style-name="Tableau34.B4" office:value-type="percentage" office:value="0.7"><text:p text:style-name="P66">70 %</text:p></table:table-cell><table:table-cell table:style-name="Tableau34.B4" office:value-type="percentage" office:value="0.65"><text:p text:style-name="P66">65 %</text:p></table:table-cell><table:table-cell table:style-name="Tableau34.B4" office:value-type="percentage" office:value="0.6"><text:p text:style-name="P66">60 %</text:p></table:table-cell><table:table-cell table:style-name="Tableau34.B4" office:value-type="percentage" office:value="0.55"><text:p text:style-name="P66">55 %</text:p></table:table-cell><table:table-cell table:style-name="Tableau34.B4" office:value-type="percentage" office:value="0.5"><text:p text:style-name="P66">50 %</text:p></table:table-cell><table:table-cell table:style-name="Tableau34.A1" office:value-type="string"><text:p text:style-name="P63"/></table:table-cell></table:table-row><table:table-row table:style-name="Tableau34.1"><table:table-cell table:style-name="Tableau34.A1" office:value-type="string"><text:p text:style-name="P67">N = 50 </text:p></table:table-cell><table:table-cell table:style-name="Tableau34.B6" office:value-type="float" office:value="6"><text:p text:style-name="P66">6,0</text:p></table:table-cell><table:table-cell table:style-name="Tableau34.B6" office:value-type="float" office:value="8.3"><text:p text:style-name="P66">8,3</text:p></table:table-cell><table:table-cell table:style-name="Tableau34.B6" office:value-type="float" office:value="9.9"><text:p text:style-name="P66">9,9</text:p></table:table-cell><table:table-cell table:style-name="Tableau34.B6" office:value-type="float" office:value="11.1"><text:p text:style-name="P66">11,1</text:p></table:table-cell><table:table-cell table:style-name="Tableau34.B6" office:value-type="float" office:value="12"><text:p text:style-name="P66">12,0</text:p></table:table-cell><table:table-cell table:style-name="Tableau34.B6" office:value-type="float" office:value="12.7"><text:p text:style-name="P66">12,7</text:p></table:table-cell><table:table-cell table:style-name="Tableau34.B6" office:value-type="float" office:value="13.2"><text:p text:style-name="P66">13,2</text:p></table:table-cell><table:table-cell table:style-name="Tableau34.B6" office:value-type="float" office:value="13.6"><text:p text:style-name="P66">13,6</text:p></table:table-cell><table:table-cell table:style-name="Tableau34.B6" office:value-type="float" office:value="13.8"><text:p text:style-name="P66">13,8</text:p></table:table-cell><table:table-cell table:style-name="Tableau34.B6" office:value-type="float" office:value="13.9"><text:p text:style-name="P66">13,9</text:p></table:table-cell><table:table-cell table:style-name="Tableau34.A1" office:value-type="string"><text:p text:style-name="P61">N = 50</text:p></table:table-cell></table:table-row><table:table-row table:style-name="Tableau34.1"><table:table-cell table:style-name="Tableau34.A1" office:value-type="string"><text:p text:style-name="P67">N = 500 </text:p></table:table-cell><table:table-cell table:style-name="Tableau34.B6" office:value-type="float" office:value="1.9"><text:p text:style-name="P66">1,9</text:p></table:table-cell><table:table-cell table:style-name="Tableau34.B6" office:value-type="float" office:value="2.6"><text:p text:style-name="P66">2,6</text:p></table:table-cell><table:table-cell table:style-name="Tableau34.B6" office:value-type="float" office:value="3.1"><text:p text:style-name="P66">3,1</text:p></table:table-cell><table:table-cell table:style-name="Tableau34.B6" office:value-type="float" office:value="3.5"><text:p text:style-name="P66">3,5</text:p></table:table-cell><table:table-cell table:style-name="Tableau34.B6" office:value-type="float" office:value="3.8"><text:p text:style-name="P66">3,8</text:p></table:table-cell><table:table-cell table:style-name="Tableau34.B6" office:value-type="float" office:value="4"><text:p text:style-name="P66">4,0</text:p></table:table-cell><table:table-cell table:style-name="Tableau34.B6" office:value-type="float" office:value="4.2"><text:p text:style-name="P66">4,2</text:p></table:table-cell><table:table-cell table:style-name="Tableau34.B6" office:value-type="float" office:value="4.3"><text:p text:style-name="P66">4,3</text:p></table:table-cell><table:table-cell table:style-name="Tableau34.B6" office:value-type="float" office:value="4.4"><text:p text:style-name="P66">4,4</text:p></table:table-cell><table:table-cell table:style-name="Tableau34.B6" office:value-type="float" office:value="4.4"><text:p text:style-name="P66">4,4</text:p></table:table-cell><table:table-cell table:style-name="Tableau34.A1" office:value-type="string"><text:p text:style-name="P61">N = 500</text:p></table:table-cell></table:table-row><table:table-row table:style-name="Tableau34.1"><table:table-cell table:style-name="Tableau34.A1" office:value-type="string"><text:p text:style-name="P69">N = 1000 </text:p></table:table-cell><table:table-cell table:style-name="Tableau34.B6" office:value-type="float" office:value="1.4"><text:p text:style-name="P70">1,4</text:p></table:table-cell><table:table-cell table:style-name="Tableau34.B6" office:value-type="float" office:value="1.9"><text:p text:style-name="P70">1,9</text:p></table:table-cell><table:table-cell table:style-name="Tableau34.B6" office:value-type="float" office:value="2.2"><text:p text:style-name="P70">2,2</text:p></table:table-cell><table:table-cell table:style-name="Tableau34.B6" office:value-type="float" office:value="2.5"><text:p text:style-name="P70">2,5</text:p></table:table-cell><table:table-cell table:style-name="Tableau34.B6" office:value-type="float" office:value="2.7"><text:p text:style-name="P70">2,7</text:p></table:table-cell><table:table-cell table:style-name="Tableau34.B6" office:value-type="float" office:value="2.8"><text:p text:style-name="P70">2,8</text:p></table:table-cell><table:table-cell table:style-name="Tableau34.B6" office:value-type="float" office:value="3"><text:p text:style-name="P70">3,0</text:p></table:table-cell><table:table-cell table:style-name="Tableau34.B6" office:value-type="float" office:value="3"><text:p text:style-name="P70">3,0</text:p></table:table-cell><table:table-cell table:style-name="Tableau34.B6" office:value-type="float" office:value="3.1"><text:p text:style-name="P70">3,1</text:p></table:table-cell><table:table-cell table:style-name="Tableau34.B6" office:value-type="float" office:value="3.1"><text:p text:style-name="P70">3,1</text:p></table:table-cell><table:table-cell table:style-name="Tableau34.A1" office:value-type="string"><text:p text:style-name="P71">N = 1000</text:p></table:table-cell></table:table-row><table:table-row table:style-name="Tableau34.1"><table:table-cell table:style-name="Tableau34.A1" office:value-type="string"><text:p text:style-name="P67">N = 1500 </text:p></table:table-cell><table:table-cell table:style-name="Tableau34.B6" office:value-type="float" office:value="1.1"><text:p text:style-name="P66">1,1</text:p></table:table-cell><table:table-cell table:style-name="Tableau34.B6" office:value-type="float" office:value="1.5"><text:p text:style-name="P66">1,5</text:p></table:table-cell><table:table-cell table:style-name="Tableau34.B6" office:value-type="float" office:value="1.8"><text:p text:style-name="P66">1,8</text:p></table:table-cell><table:table-cell table:style-name="Tableau34.B6" office:value-type="float" office:value="2"><text:p text:style-name="P66">2,0</text:p></table:table-cell><table:table-cell table:style-name="Tableau34.B6" office:value-type="float" office:value="2.2"><text:p text:style-name="P66">2,2</text:p></table:table-cell><table:table-cell table:style-name="Tableau34.B6" office:value-type="float" office:value="2.3"><text:p text:style-name="P66">2,3</text:p></table:table-cell><table:table-cell table:style-name="Tableau34.B6" office:value-type="float" office:value="2.4"><text:p text:style-name="P66">2,4</text:p></table:table-cell><table:table-cell table:style-name="Tableau34.B6" office:value-type="float" office:value="2.5"><text:p text:style-name="P66">2,5</text:p></table:table-cell><table:table-cell table:style-name="Tableau34.B6" office:value-type="float" office:value="2.5"><text:p text:style-name="P66">2,5</text:p></table:table-cell><table:table-cell table:style-name="Tableau34.B6" office:value-type="float" office:value="2.5"><text:p text:style-name="P66">2,5</text:p></table:table-cell><table:table-cell table:style-name="Tableau34.A1" office:value-type="string"><text:p text:style-name="P61">N = 1500</text:p></table:table-cell></table:table-row><table:table-row table:style-name="Tableau34.1"><table:table-cell table:style-name="Tableau34.A1" office:value-type="string"><text:p text:style-name="P67">N = 2000 </text:p></table:table-cell><table:table-cell table:style-name="Tableau34.B6" office:value-type="float" office:value="1"><text:p text:style-name="P66">1,0</text:p></table:table-cell><table:table-cell table:style-name="Tableau34.B6" office:value-type="float" office:value="1.3"><text:p text:style-name="P66">1,3</text:p></table:table-cell><table:table-cell table:style-name="Tableau34.B6" office:value-type="float" office:value="1.6"><text:p text:style-name="P66">1,6</text:p></table:table-cell><table:table-cell table:style-name="Tableau34.B6" office:value-type="float" office:value="1.8"><text:p text:style-name="P66">1,8</text:p></table:table-cell><table:table-cell table:style-name="Tableau34.B6" office:value-type="float" office:value="1.9"><text:p text:style-name="P66">1,9</text:p></table:table-cell><table:table-cell table:style-name="Tableau34.B6" office:value-type="float" office:value="2"><text:p text:style-name="P66">2,0</text:p></table:table-cell><table:table-cell table:style-name="Tableau34.B6" office:value-type="float" office:value="2.1"><text:p text:style-name="P66">2,1</text:p></table:table-cell><table:table-cell table:style-name="Tableau34.B6" office:value-type="float" office:value="2.1"><text:p text:style-name="P66">2,1</text:p></table:table-cell><table:table-cell table:style-name="Tableau34.B6" office:value-type="float" office:value="2.2"><text:p text:style-name="P66">2,2</text:p></table:table-cell><table:table-cell table:style-name="Tableau34.B6" office:value-type="float" office:value="2.2"><text:p text:style-name="P66">2,2</text:p></table:table-cell><table:table-cell table:style-name="Tableau34.A1" office:value-type="string"><text:p text:style-name="P61">N = 2000</text:p></table:table-cell></table:table-row></table:table><text:p text:style-name="P13"/></draw:text-box></draw:frame></text:p>
      <text:p text:style-name="P24"/>
      <text:p text:style-name="P24"/>
      <text:p text:style-name="P24"/>
      <text:p text:style-name="P24"/>
      <text:p text:style-name="P24"/>
      <text:p text:style-name="P24"/>
      <text:p text:style-name="P24"/>
      <text:h text:style-name="P17" text:outline-level="1"><text:bookmark-start text:name="__RefHeading___Toc4090_3967327191"/><text:span text:style-name="T5">8. Qu</text:span> estionnaire <text:bookmark-end text:name="__RefHeading___Toc4090_3967327191"/></text:h>
      <text:p text:style-name="P24">Intervjuu režiim: Veebipõhine (CAWI) </text:p>
      <text:p text:style-name="P24">Sihtpopulatsioon: Üldsus, 15<text:span text:style-name="T5">+</text:span> </text:p>
      <text:p text:style-name="P24">Hõlmamine: 27 ELi liikmesriiki </text:p>
      <text:p text:style-name="P24">Välitööde kuupäevad: 19.–24. juuni 2026 </text:p>
      <text:p text:style-name="P24">Proovi<text:span text:style-name="T15"> suurus s:</text:span> 25904 intervjuud (umbes 1000 suuremates riikides ja 500 väiksemates riikides) </text:p>
      <text:p text:style-name="P40">Käsitleti sotsiaaldemograafilisi küsimusi: vanus, sugu, haridus, amet, piirkond, linnastumine, leibkonna koosseis ja rahalised raskused.</text:p>
      <text:p text:style-name="P24">EL: tugevad küljed, probleemid ja prioriteedid </text:p>
      <text:p text:style-name="P24"/>
      <text:p text:style-name="P43"><text:span text:style-name="T7">I kvartal: Millised</text:span><text:span text:style-name="T6"> on Teie arvates praegused peamised probleemid, millega EL silmitsi seisab? Palun valige kuni kolm vastust. </text:span></text:p>
      <text:p text:style-name="P41">(RANDOMISE 1–11 – kuni 3 vastust)</text:p>
      <text:p text:style-name="P24">Sotsiaalne ebavõrdsus 1 </text:p>
      <text:p text:style-name="P24">Ebapiisav majanduskasv 2 </text:p>
      <text:p text:style-name="P24">Elukallidus 3 </text:p>
      <text:p text:style-name="P24">Sõda Ukrainas 4 </text:p>
      <text:p text:style-name="P24">Konfliktid Lähis-Idas (M) 5 </text:p>
      <text:p text:style-name="P24">Kliimamuutused ja keskkonnaküsimused 6 </text:p>
      <text:p text:style-name="P24">Ebaseaduslik ränne 7 </text:p>
      <text:p text:style-name="P24">Kuritegevus ja terrorism 8 </text:p>
      <text:p text:style-name="P24">Digitehnoloogia mõju ühiskonnale 9 </text:p>
      <text:p text:style-name="P24">Väärinfo ja infoga manipuleerimine 10 </text:p>
      <text:p text:style-name="P24">Julgeoleku- ja kaitseküsimused 11 </text:p>
      <text:p text:style-name="P24">Muud 12 </text:p>
      <text:p text:style-name="P24">Puuduvad 13 </text:p>
      <text:p text:style-name="P24">Ei oska öelda 998 </text:p>
      <text:p text:style-name="P24"/>
      <text:p text:style-name="P24"/>
      <text:p text:style-name="P44"><text:span text:style-name="T8">Q2 Wh</text:span> ich järgmistest valdkondadest, mida EL peaks Teie arvates esmajärjekorras käsitlema? Palun valige kuni kolm vastust. </text:p>
      <text:p text:style-name="P41">(RANDOMISE 1–17 – MAX 3 ANSWERS)</text:p>
      <text:p text:style-name="P24">Ebaseaduslik ränne 1 </text:p>
      <text:p text:style-name="P24">Sõda Ukrainas 2 </text:p>
      <text:p text:style-name="P24">Julgeolek ja kaitse 3 </text:p>
      <text:p text:style-name="P24">Majandus ja riigi rahandus 4 </text:p>
      <text:p text:style-name="P24">Tööstus ja konkurentsivõime 5 </text:p>
      <text:p text:style-name="P24">Põllumajandus ja toiduga kindlustatus 6 </text:p>
      <text:p text:style-name="P24"><text:soft-page-break/>Kliimamuutused ja keskkond 7 </text:p>
      <text:p text:style-name="P24">Haridus ja koolitus 8 </text:p>
      <text:p text:style-name="P24">Töökohad, sotsiaalne võrdõiguslikkus ja oskused 9 </text:p>
      <text:p text:style-name="P24">Energia 10 </text:p>
      <text:p text:style-name="P24">Kaubandus 11 </text:p>
      <text:p text:style-name="P24">Teadusuuringud ja innovatsioon 12 </text:p>
      <text:p text:style-name="P24">Rahvatervis 13 </text:p>
      <text:p text:style-name="P24">Digitehnoloogia mõju ühiskonnale (N) 14 </text:p>
      <text:p text:style-name="P24">Demokraatia, inimõigused ja õigusriik 15 </text:p>
      <text:p text:style-name="P24">Konfliktid Lähis-Idas (N) 16 </text:p>
      <text:p text:style-name="P24">Muud 17 </text:p>
      <text:p text:style-name="P24">Puuduvad 18 </text:p>
      <text:p text:style-name="P24">Ei oska öelda 998 </text:p>
      <text:p text:style-name="P24"/>
      <text:p text:style-name="P45"><text:span text:style-name="T15">Demokraatia</text:span> ja õigusriik ELis </text:p>
      <text:p text:style-name="P24"/>
      <text:p text:style-name="P24"><text:span text:style-name="T10">3. küsimus Millised järgmistest elementidest on Teie arvates demokraatliku ühiskonna kõige olulisemad?</text:span> </text:p>
      <text:p text:style-name="P41">(RANDOMISE 1–10 – MAX 3 ANSWERS)</text:p>
      <text:p text:style-name="P24">Vabad ja õiglased valimised 1 </text:p>
      <text:p text:style-name="P24">Sõna- ja väljendusvabadus 2 </text:p>
      <text:p text:style-name="P24">Meediavabadus ja sõltumatus 3 </text:p>
      <text:p text:style-name="P24">Õigusriigi põhimõtte austamine ja põhiõiguste kaitse 4 </text:p>
      <text:p text:style-name="P24">Sõltumatu kohtusüsteem 5 </text:p>
      <text:p text:style-name="P24">Kodanike võimalus osaleda avalikus arutelus ja otsuste tegemisel 6 </text:p>
      <text:p text:style-name="P24">Poliitiliste liidrite läbipaistvus ja vastutus 7 </text:p>
      <text:p text:style-name="P24">Vähemuste õiguste austamine 8 </text:p>
      <text:p text:style-name="P24">Korruptsioonivastane võitlus 9 </text:p>
      <text:p text:style-name="P24">Tugev opositsioon, kes võib valitsust kritiseerida 10 </text:p>
      <text:p text:style-name="P24">muud 11 </text:p>
      <text:p text:style-name="P24">Mitte ükski neist 12 </text:p>
      <text:p text:style-name="P24">Ei oska öelda 13 </text:p>
      <text:p text:style-name="P24"/>
      <text:p text:style-name="P45"><text:span text:style-name="T8">Q4 Ov</text:span> erall, kui rahul või rahulolematu olete õigusriigi austamisega... </text:p>
      <text:p text:style-name="P47">(Ainult üks vastus)</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3"/>
          </table:table-cell>
          <table:table-cell table:style-name="Tableau6.A1" office:value-type="string">
            <text:p text:style-name="P63"/>
          </table:table-cell>
          <table:table-cell table:style-name="Tableau6.A1" office:value-type="string">
            <text:p text:style-name="P72">Väga rahul</text:p>
          </table:table-cell>
          <table:table-cell table:style-name="Tableau6.A1" office:value-type="string">
            <text:p text:style-name="P72">Üsna rahul</text:p>
          </table:table-cell>
          <table:table-cell table:style-name="Tableau6.A1" office:value-type="string">
            <text:p text:style-name="P72">Pigem rahulolematu</text:p>
          </table:table-cell>
          <table:table-cell table:style-name="Tableau6.A1" office:value-type="string">
            <text:p text:style-name="P72">Väga rahulolematu</text:p>
          </table:table-cell>
          <table:table-cell table:style-name="Tableau6.A1" office:value-type="string">
            <text:p text:style-name="P72">Ei oska öelda</text:p>
          </table:table-cell>
        </table:table-row>
        <table:table-row table:style-name="Tableau6.2">
          <table:table-cell table:style-name="Tableau6.A1" office:value-type="string">
            <text:p text:style-name="P72">1</text:p>
          </table:table-cell>
          <table:table-cell table:style-name="Tableau6.A1" office:value-type="string">
            <text:p text:style-name="P72">(Meie riik)</text:p>
          </table:table-cell>
          <table:table-cell table:style-name="Tableau6.A1" office:value-type="string">
            <text:p text:style-name="P72">1</text:p>
          </table:table-cell>
          <table:table-cell table:style-name="Tableau6.A1" office:value-type="string">
            <text:p text:style-name="P72">2</text:p>
          </table:table-cell>
          <table:table-cell table:style-name="Tableau6.A1" office:value-type="string">
            <text:p text:style-name="P72">3</text:p>
          </table:table-cell>
          <table:table-cell table:style-name="Tableau6.A1" office:value-type="string">
            <text:p text:style-name="P72">4</text:p>
          </table:table-cell>
          <table:table-cell table:style-name="Tableau6.A1" office:value-type="string">
            <text:p text:style-name="P72">998</text:p>
          </table:table-cell>
        </table:table-row>
        <table:table-row>
          <table:table-cell table:style-name="Tableau6.A1" office:value-type="string">
            <text:p text:style-name="P72">2</text:p>
          </table:table-cell>
          <table:table-cell table:style-name="Tableau6.A1" office:value-type="string">
            <text:p text:style-name="P72">Euroopa Liit</text:p>
          </table:table-cell>
          <table:table-cell table:style-name="Tableau6.A1" office:value-type="string">
            <text:p text:style-name="P72">1</text:p>
          </table:table-cell>
          <table:table-cell table:style-name="Tableau6.A1" office:value-type="string">
            <text:p text:style-name="P72">2</text:p>
          </table:table-cell>
          <table:table-cell table:style-name="Tableau6.A1" office:value-type="string">
            <text:p text:style-name="P72">3</text:p>
          </table:table-cell>
          <table:table-cell table:style-name="Tableau6.A1" office:value-type="string">
            <text:p text:style-name="P72">4</text:p>
          </table:table-cell>
          <table:table-cell table:style-name="Tableau6.A1" office:value-type="string">
            <text:p text:style-name="P72">998</text:p>
          </table:table-cell>
        </table:table-row>
      </table:table>
      <text:p text:style-name="P24"/>
      <text:p text:style-name="P45"><text:span text:style-name="T8">5. küsimus Iga järgmise meetme puhul</text:span> öelge mulle, kas see on teie arvates<text:span text:style-name="T8"> tõhus</text:span> või mitte ELi tasandi<text:span text:style-name="T8"> poliitiliste</text:span> otsuste tegemisel pärast valimisi? </text:p>
      <text:p text:style-name="P47"><text:soft-page-break/>(RANDOMISE – üks vastus liini kohta)</text:p>
      <text:p text:style-name="P24"><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72">Väga tõhus</text:p>
          </table:table-cell>
          <table:table-cell table:style-name="Tableau7.A1" office:value-type="string">
            <text:p text:style-name="P72">Üsna tõhus</text:p>
          </table:table-cell>
          <table:table-cell table:style-name="Tableau7.A1" office:value-type="string">
            <text:p text:style-name="P72">Ei ole väga tõhus</text:p>
          </table:table-cell>
          <table:table-cell table:style-name="Tableau7.A1" office:value-type="string">
            <text:p text:style-name="P72">Ei ole üldse tõhus</text:p>
          </table:table-cell>
          <table:table-cell table:style-name="Tableau7.A1" office:value-type="string">
            <text:p text:style-name="P72">Ei oska öelda</text:p>
          </table:table-cell>
        </table:table-row>
        <table:table-row>
          <table:table-cell table:style-name="Tableau7.A1" office:value-type="string">
            <text:p text:style-name="P72">1</text:p>
          </table:table-cell>
          <table:table-cell table:style-name="Tableau7.A1" office:value-type="string">
            <text:p text:style-name="P72">Liitu või valitsusvälisesse organisatsiooni kuulumine</text:p>
          </table:table-cell>
          <table:table-cell table:style-name="Tableau7.A1" office:value-type="string">
            <text:p text:style-name="P72">1</text:p>
          </table:table-cell>
          <table:table-cell table:style-name="Tableau7.A1" office:value-type="string">
            <text:p text:style-name="P72">2</text:p>
          </table:table-cell>
          <table:table-cell table:style-name="Tableau7.A1" office:value-type="string">
            <text:p text:style-name="P72">3</text:p>
          </table:table-cell>
          <table:table-cell table:style-name="Tableau7.A1" office:value-type="string">
            <text:p text:style-name="P72">4</text:p>
          </table:table-cell>
          <table:table-cell table:style-name="Tableau7.A1" office:value-type="string">
            <text:p text:style-name="P72">998</text:p>
          </table:table-cell>
        </table:table-row>
        <table:table-row>
          <table:table-cell table:style-name="Tableau7.A1" office:value-type="string">
            <text:p text:style-name="P72">2</text:p>
          </table:table-cell>
          <table:table-cell table:style-name="Tableau7.A1" office:value-type="string">
            <text:p text:style-name="P63">Osaleda Euroopa kodanikualgatuses (taotlus, millele on alla kirjutanud vähemalt miljon kodanikku vähemalt seitsmest liikmesriigist ja milles kutsutakse Euroopa Komisjoni üles esitama ettepanekuid uute õigusaktide kohta valdkondades, kus komisjonil on tegutsemisvolitused) või Euroopa kodanike paneelarutelus (juhuslikult valitud kodanike kogu ELi tasandil, kes töötab koos poliitiliste soovitustega). </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3</text:p>
          </table:table-cell>
          <table:table-cell table:style-name="Tableau7.A1" office:value-type="string">
            <text:p text:style-name="P73">Osaleda poliitilistes liikumistes, parteides või liitudes</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4</text:p>
          </table:table-cell>
          <table:table-cell table:style-name="Tableau7.A1" office:value-type="string">
            <text:p text:style-name="P73">Boikoteerige või ostke teatud tooteid poliitilistel, eetilistel või keskkonnaalastel põhjustel </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5</text:p>
          </table:table-cell>
          <table:table-cell table:style-name="Tableau7.A1" office:value-type="string">
            <text:p text:style-name="P73">Osale meeleavaldusel või protestil</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
      <text:p text:style-name="P24"/>
      <text:p text:style-name="P45">Sõltumatus ja kaubandus </text:p>
      <text:p text:style-name="P45"><text:span text:style-name="T8">K6. </text:span>Mil määral nõustute või ei nõustu järgmiste väidetega? </text:p>
      <text:p text:style-name="P41">(ROTATE – üks vastus liini kohta)</text:p>
      <text:p text:style-name="P48"/>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4"/>
          </table:table-cell>
          <table:table-cell table:style-name="Tableau8.A1" office:value-type="string">
            <text:p text:style-name="P74"/>
          </table:table-cell>
          <table:table-cell table:style-name="Tableau8.A1" office:value-type="string">
            <text:p text:style-name="P72">Täiesti nõus</text:p>
          </table:table-cell>
          <table:table-cell table:style-name="Tableau8.A1" office:value-type="string">
            <text:p text:style-name="P72">Nõustun</text:p>
          </table:table-cell>
          <table:table-cell table:style-name="Tableau8.A1" office:value-type="string">
            <text:p text:style-name="P72">kalduvad mitte nõustuma</text:p>
          </table:table-cell>
          <table:table-cell table:style-name="Tableau8.A1" office:value-type="string">
            <text:p text:style-name="P72">Ei nõustu üldse</text:p>
          </table:table-cell>
          <table:table-cell table:style-name="Tableau8.A1" office:value-type="string">
            <text:p text:style-name="P72">Ei oska öelda</text:p>
          </table:table-cell>
        </table:table-row>
        <table:table-row table:style-name="Tableau8.2">
          <table:table-cell table:style-name="Tableau8.A1" office:value-type="string">
            <text:p text:style-name="P72">1</text:p>
          </table:table-cell>
          <table:table-cell table:style-name="Tableau8.A1" office:value-type="string">
            <text:p text:style-name="P72">Liikmesriigid saavad saavutada kaubandusläbirääkimistel paremaid tulemusi, tehes koostööd ELi tasandil </text:p>
          </table:table-cell>
          <table:table-cell table:style-name="Tableau8.A1" office:value-type="string">
            <text:p text:style-name="P72">1</text:p>
          </table:table-cell>
          <table:table-cell table:style-name="Tableau8.A1" office:value-type="string">
            <text:p text:style-name="P72">2</text:p>
          </table:table-cell>
          <table:table-cell table:style-name="Tableau8.A1" office:value-type="string">
            <text:p text:style-name="P72">3</text:p>
          </table:table-cell>
          <table:table-cell table:style-name="Tableau8.A1" office:value-type="string">
            <text:p text:style-name="P72">4</text:p>
          </table:table-cell>
          <table:table-cell table:style-name="Tableau8.A1" office:value-type="string">
            <text:p text:style-name="P72">998</text:p>
          </table:table-cell>
        </table:table-row>
        <table:table-row>
          <table:table-cell table:style-name="Tableau8.A1" office:value-type="string">
            <text:p text:style-name="P72">2</text:p>
          </table:table-cell>
          <table:table-cell table:style-name="Tableau8.A1" office:value-type="string">
            <text:p text:style-name="P72">EL peaks tugevdama oma majanduslikku sõltumatust, mitmekesistades oma kaubandussuhteid</text:p>
          </table:table-cell>
          <table:table-cell table:style-name="Tableau8.A1" office:value-type="string">
            <text:p text:style-name="P72">1</text:p>
          </table:table-cell>
          <table:table-cell table:style-name="Tableau8.A1" office:value-type="string">
            <text:p text:style-name="P72">2</text:p>
          </table:table-cell>
          <table:table-cell table:style-name="Tableau8.A1" office:value-type="string">
            <text:p text:style-name="P72">3</text:p>
          </table:table-cell>
          <table:table-cell table:style-name="Tableau8.A1" office:value-type="string">
            <text:p text:style-name="P72">4</text:p>
          </table:table-cell>
          <table:table-cell table:style-name="Tableau8.A1" office:value-type="string">
            <text:p text:style-name="P72">998</text:p>
          </table:table-cell>
        </table:table-row>
      </table:table>
      <text:p text:style-name="P48"/>
      <text:p text:style-name="P45"><text:span text:style-name="T8">Kaitse,</text:span> sealhulgas tulevane julgeolekustrateegia</text:p>
      <text:p text:style-name="P45"><text:span text:style-name="T8">Küsimus</text:span> 7. Mil määral nõustute või ei nõustu järgmiste väidetega, arvestades praegust rahvusvahelist konteksti?</text:p>
      <text:p text:style-name="P41">(ROTATE – üks vastus liini kohta)</text:p>
      <text:p text:style-name="P48"/>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4"/>
          </table:table-cell>
          <table:table-cell table:style-name="Tableau9.A1" office:value-type="string">
            <text:p text:style-name="P74"/>
          </table:table-cell>
          <table:table-cell table:style-name="Tableau9.A1" office:value-type="string">
            <text:p text:style-name="P72">Täiesti nõus</text:p>
          </table:table-cell>
          <table:table-cell table:style-name="Tableau9.A1" office:value-type="string">
            <text:p text:style-name="P72">Nõustun</text:p>
          </table:table-cell>
          <table:table-cell table:style-name="Tableau9.A1" office:value-type="string">
            <text:p text:style-name="P72">kalduvad mitte nõustuma</text:p>
          </table:table-cell>
          <table:table-cell table:style-name="Tableau9.A1" office:value-type="string">
            <text:p text:style-name="P72">Ei nõustu üldse</text:p>
          </table:table-cell>
          <table:table-cell table:style-name="Tableau9.A1" office:value-type="string">
            <text:p text:style-name="P72">Ei oska öelda</text:p>
          </table:table-cell>
        </table:table-row>
        <table:table-row table:style-name="Tableau9.2">
          <table:table-cell table:style-name="Tableau9.A1" office:value-type="string">
            <text:p text:style-name="P72">1</text:p>
          </table:table-cell>
          <table:table-cell table:style-name="Tableau9.A1" office:value-type="string">
            <text:p text:style-name="P72">(Meie riigi) julgeolek on ohus </text:p>
          </table:table-cell>
          <table:table-cell table:style-name="Tableau9.A1" office:value-type="string">
            <text:p text:style-name="P72">1</text:p>
          </table:table-cell>
          <table:table-cell table:style-name="Tableau9.A1" office:value-type="string">
            <text:p text:style-name="P72">2</text:p>
          </table:table-cell>
          <table:table-cell table:style-name="Tableau9.A1" office:value-type="string">
            <text:p text:style-name="P72">3</text:p>
          </table:table-cell>
          <table:table-cell table:style-name="Tableau9.A1" office:value-type="string">
            <text:p text:style-name="P72">4</text:p>
          </table:table-cell>
          <table:table-cell table:style-name="Tableau9.A1" office:value-type="string">
            <text:p text:style-name="P72">998</text:p>
          </table:table-cell>
        </table:table-row>
        <table:table-row>
          <table:table-cell table:style-name="Tableau9.A1" office:value-type="string">
            <text:p text:style-name="P72">2</text:p>
          </table:table-cell>
          <table:table-cell table:style-name="Tableau9.A1" office:value-type="string">
            <text:p text:style-name="P72">EL peaks tugevdama oma suutlikkust kaitsta end iseseisvalt võimalike välisohtude eest (N) </text:p>
          </table:table-cell>
          <table:table-cell table:style-name="Tableau9.A1" office:value-type="string">
            <text:p text:style-name="P72">1</text:p>
          </table:table-cell>
          <table:table-cell table:style-name="Tableau9.A1" office:value-type="string">
            <text:p text:style-name="P72">2</text:p>
          </table:table-cell>
          <table:table-cell table:style-name="Tableau9.A1" office:value-type="string">
            <text:p text:style-name="P72">3</text:p>
          </table:table-cell>
          <table:table-cell table:style-name="Tableau9.A1" office:value-type="string">
            <text:p text:style-name="P72">4</text:p>
          </table:table-cell>
          <table:table-cell table:style-name="Tableau9.A1" office:value-type="string">
            <text:p text:style-name="P72">998</text:p>
          </table:table-cell>
        </table:table-row>
      </table:table>
      <text:p text:style-name="P48"/>
      <text:p text:style-name="P45"><text:span text:style-name="T8">K 8:</text:span> Mil määral usaldate Euroopa Liitu julgeoleku ja kaitse tugevdamisel Euroopas ning oma kodanike kaitsmisel? </text:p>
      <text:p text:style-name="P41">(Ainult üks vastus)</text:p>
      <table:table table:name="Tableau10" table:style-name="Tableau10">
        <table:table-column table:style-name="Tableau10.A"/>
        <table:table-column table:style-name="Tableau10.B"/>
        <table:table-row>
          <table:table-cell table:style-name="Tableau10.A1" office:value-type="string">
            <text:p text:style-name="P72">Täielik usaldus</text:p>
          </table:table-cell>
          <table:table-cell table:style-name="Tableau10.A1" office:value-type="string">
            <text:p text:style-name="P72">1</text:p>
          </table:table-cell>
        </table:table-row>
        <table:table-row>
          <table:table-cell table:style-name="Tableau10.A1" office:value-type="string">
            <text:p text:style-name="P72">Jõudu usaldusele</text:p>
          </table:table-cell>
          <table:table-cell table:style-name="Tableau10.A1" office:value-type="string">
            <text:p text:style-name="P72">2</text:p>
          </table:table-cell>
        </table:table-row>
        <text:soft-page-break/>
        <table:table-row>
          <table:table-cell table:style-name="Tableau10.A1" office:value-type="string">
            <text:p text:style-name="P72">Ärge usaldage</text:p>
          </table:table-cell>
          <table:table-cell table:style-name="Tableau10.A1" office:value-type="string">
            <text:p text:style-name="P72">3</text:p>
          </table:table-cell>
        </table:table-row>
        <table:table-row>
          <table:table-cell table:style-name="Tableau10.A1" office:value-type="string">
            <text:p text:style-name="P72">Ära usalda üldse</text:p>
          </table:table-cell>
          <table:table-cell table:style-name="Tableau10.A1" office:value-type="string">
            <text:p text:style-name="P72">4</text:p>
          </table:table-cell>
        </table:table-row>
        <table:table-row>
          <table:table-cell table:style-name="Tableau10.A1" office:value-type="string">
            <text:p text:style-name="P72">Ei oska öelda </text:p>
          </table:table-cell>
          <table:table-cell table:style-name="Tableau10.A1" office:value-type="string">
            <text:p text:style-name="P72">4</text:p>
          </table:table-cell>
        </table:table-row>
      </table:table>
      <text:p text:style-name="P47"/>
      <text:p text:style-name="P47"/>
      <text:p text:style-name="P45">Energiakriis </text:p>
      <text:p text:style-name="P45"><text:span text:style-name="T8">Küsimus 9.</text:span> Mis võiks Teie arvates aidata ELil fossiilkütustest loobuda? </text:p>
      <text:p text:style-name="P41">(Esiteks on eksklusiivne – ja siis – mitmekesine – rANDOMISE)</text:p>
      <text:p text:style-name="P47"/>
      <table:table table:name="Tableau11" table:style-name="Tableau11">
        <table:table-column table:style-name="Tableau11.A"/>
        <table:table-column table:style-name="Tableau11.B"/>
        <table:table-row table:style-name="Tableau11.1">
          <table:table-cell table:style-name="Tableau11.A1" office:value-type="string">
            <text:p text:style-name="P61">Suurem elektrifitseerimine </text:p>
          </table:table-cell>
          <table:table-cell table:style-name="Tableau11.B1" office:value-type="float" office:value="1">
            <text:p text:style-name="P67">1</text:p>
          </table:table-cell>
        </table:table-row>
        <table:table-row table:style-name="Tableau11.1">
          <table:table-cell table:style-name="Tableau11.A1" office:value-type="string">
            <text:p text:style-name="P61">Energiakasutuse vähendamine energiatõhususe meetmete abil </text:p>
          </table:table-cell>
          <table:table-cell table:style-name="Tableau11.B1" office:value-type="float" office:value="2">
            <text:p text:style-name="P67">2</text:p>
          </table:table-cell>
        </table:table-row>
        <table:table-row table:style-name="Tableau11.1">
          <table:table-cell table:style-name="Tableau11.A1" office:value-type="string">
            <text:p text:style-name="P61">Kohalike meetmete, näiteks energiakogukondade edendamine </text:p>
          </table:table-cell>
          <table:table-cell table:style-name="Tableau11.B1" office:value-type="float" office:value="3">
            <text:p text:style-name="P67">3</text:p>
          </table:table-cell>
        </table:table-row>
        <table:table-row table:style-name="Tableau11.1">
          <table:table-cell table:style-name="Tableau11.A1" office:value-type="string">
            <text:p text:style-name="P61">Taastuvenergia võimsuse suurendamine näiteks uute tuuleparkide ja päikeseparkide abil </text:p>
          </table:table-cell>
          <table:table-cell table:style-name="Tableau11.B1" office:value-type="float" office:value="4">
            <text:p text:style-name="P67">4</text:p>
          </table:table-cell>
        </table:table-row>
        <table:table-row table:style-name="Tableau11.1">
          <table:table-cell table:style-name="Tableau11.A1" office:value-type="string">
            <text:p text:style-name="P61">Investeerimine tuumalahendustesse </text:p>
          </table:table-cell>
          <table:table-cell table:style-name="Tableau11.B1" office:value-type="float" office:value="5">
            <text:p text:style-name="P67">5</text:p>
          </table:table-cell>
        </table:table-row>
        <table:table-row table:style-name="Tableau11.1">
          <table:table-cell table:style-name="Tableau11.A1" office:value-type="string">
            <text:p text:style-name="P61">Muud </text:p>
          </table:table-cell>
          <table:table-cell table:style-name="Tableau11.B1" office:value-type="float" office:value="6">
            <text:p text:style-name="P67">6</text:p>
          </table:table-cell>
        </table:table-row>
        <table:table-row table:style-name="Tableau11.1">
          <table:table-cell table:style-name="Tableau11.A1" office:value-type="string">
            <text:p text:style-name="P61">Ei oska öelda </text:p>
          </table:table-cell>
          <table:table-cell table:style-name="Tableau11.B1" office:value-type="float" office:value="998">
            <text:p text:style-name="P67">998</text:p>
          </table:table-cell>
        </table:table-row>
      </table:table>
      <text:p text:style-name="P47"/>
      <text:p text:style-name="P45">1. Esiteks? </text:p>
      <text:p text:style-name="P45">2. Ja siis? </text:p>
      <text:p text:style-name="P24"/>
      <text:p text:style-name="P24"/>
      <text:p text:style-name="P24"/>
      <text:p text:style-name="P45"><text:span text:style-name="T8">Q10 Kas</text:span> ja milliseid järgmistest meetmetest olete võtnud vastusena energiahindade tõusule pärast sõja algust Iraanis (2026. aasta veebruari lõpus), et vähendada oma energiatarbimist ja hallata oma energiatarbimist aktiivsemalt? <text:span text:style-name="T15">Teil on ...</text:span></text:p>
      <text:p text:style-name="P41">(Võimalik, et vastajaid on palju – ükski ja Taani ei ole erandlikud – ratsionaalne)</text:p>
      <text:p text:style-name="P24"/>
      <table:table table:name="Tableau12" table:style-name="Tableau12">
        <table:table-column table:style-name="Tableau12.A"/>
        <table:table-column table:style-name="Tableau12.B"/>
        <table:table-row table:style-name="Tableau12.1">
          <table:table-cell table:style-name="Tableau12.A1" office:value-type="string">
            <text:p text:style-name="P61">Vähendatud kasutamine kütmisel või jahutamisel </text:p>
          </table:table-cell>
          <table:table-cell table:style-name="Tableau12.B1" office:value-type="float" office:value="1">
            <text:p text:style-name="P67">1</text:p>
          </table:table-cell>
        </table:table-row>
        <table:table-row table:style-name="Tableau12.1">
          <table:table-cell table:style-name="Tableau12.A1" office:value-type="string">
            <text:p text:style-name="P61">Väiksem üldine elektritarbimine </text:p>
          </table:table-cell>
          <table:table-cell table:style-name="Tableau12.B1" office:value-type="float" office:value="2">
            <text:p text:style-name="P67">2</text:p>
          </table:table-cell>
        </table:table-row>
        <table:table-row table:style-name="Tableau12.1">
          <table:table-cell table:style-name="Tableau12.A1" office:value-type="string">
            <text:p text:style-name="P61">Teie kodu parem isolatsioon või energiatõhusus </text:p>
          </table:table-cell>
          <table:table-cell table:style-name="Tableau12.B1" office:value-type="float" office:value="3">
            <text:p text:style-name="P67">3</text:p>
          </table:table-cell>
        </table:table-row>
        <table:table-row table:style-name="Tableau12.1">
          <table:table-cell table:style-name="Tableau12.A1" office:value-type="string">
            <text:p text:style-name="P61">Investeeritud energiatõhusamatesse seadmetesse </text:p>
          </table:table-cell>
          <table:table-cell table:style-name="Tableau12.B1" office:value-type="float" office:value="4">
            <text:p text:style-name="P67">4</text:p>
          </table:table-cell>
        </table:table-row>
        <table:table-row table:style-name="Tableau12.1">
          <table:table-cell table:style-name="Tableau12.A1" office:value-type="string">
            <text:p text:style-name="P61">Jälgige oma energiatarbimist tähelepanelikumalt </text:p>
          </table:table-cell>
          <table:table-cell table:style-name="Tableau12.B1" office:value-type="float" office:value="5">
            <text:p text:style-name="P67">5</text:p>
          </table:table-cell>
        </table:table-row>
        <table:table-row table:style-name="Tableau12.1">
          <table:table-cell table:style-name="Tableau12.A1" office:value-type="string">
            <text:p text:style-name="P61">Võrrelge või muutke oma energiatarnijat või -lepingut </text:p>
          </table:table-cell>
          <table:table-cell table:style-name="Tableau12.B1" office:value-type="float" office:value="6">
            <text:p text:style-name="P67">6</text:p>
          </table:table-cell>
        </table:table-row>
        <table:table-row table:style-name="Tableau12.1">
          <table:table-cell table:style-name="Tableau12.A1" office:value-type="string">
            <text:p text:style-name="P61">Kasutatud nutikad tööriistad või rakendused energiakasutuse haldamiseks </text:p>
          </table:table-cell>
          <table:table-cell table:style-name="Tableau12.B1" office:value-type="float" office:value="7">
            <text:p text:style-name="P67">7</text:p>
          </table:table-cell>
        </table:table-row>
        <table:table-row table:style-name="Tableau12.1">
          <table:table-cell table:style-name="Tableau12.A1" office:value-type="string">
            <text:p text:style-name="P61">Kohandatud energiakasutus, et saada kasu madalamatest hindadest või väiksemast tarbimisest kõrgemate hindadega tundidel (nt hommikul, õhtul) </text:p>
          </table:table-cell>
          <table:table-cell table:style-name="Tableau12.B1" office:value-type="float" office:value="8">
            <text:p text:style-name="P67">8</text:p>
          </table:table-cell>
        </table:table-row>
        <table:table-row table:style-name="Tableau12.1">
          <table:table-cell table:style-name="Tableau12.A1" office:value-type="string">
            <text:p text:style-name="P61">Paigaldatud või kaalutakse taastuvenergialahenduste (nt päikesepaneelid) paigaldamist </text:p>
          </table:table-cell>
          <table:table-cell table:style-name="Tableau12.B1" office:value-type="float" office:value="9">
            <text:p text:style-name="P67">9</text:p>
          </table:table-cell>
        </table:table-row>
        <table:table-row table:style-name="Tableau12.1">
          <table:table-cell table:style-name="Tableau12.A1" office:value-type="string">
            <text:p text:style-name="P61">Liitus energiakogukonnaga </text:p>
          </table:table-cell>
          <table:table-cell table:style-name="Tableau12.B1" office:value-type="float" office:value="10">
            <text:p text:style-name="P67">10</text:p>
          </table:table-cell>
        </table:table-row>
        <table:table-row table:style-name="Tableau12.1">
          <table:table-cell table:style-name="Tableau12.A1" office:value-type="string">
            <text:p text:style-name="P61">Muutke oma transpordiharjumusi, et vähendada energiatarbimist </text:p>
          </table:table-cell>
          <table:table-cell table:style-name="Tableau12.B1" office:value-type="float" office:value="11">
            <text:p text:style-name="P67">11</text:p>
          </table:table-cell>
        </table:table-row>
        <table:table-row table:style-name="Tableau12.1">
          <table:table-cell table:style-name="Tableau12.A1" office:value-type="string">
            <text:p text:style-name="P61">Muud </text:p>
          </table:table-cell>
          <table:table-cell table:style-name="Tableau12.B1" office:value-type="float" office:value="12">
            <text:p text:style-name="P67">12</text:p>
          </table:table-cell>
        </table:table-row>
        <text:soft-page-break/>
        <table:table-row table:style-name="Tableau12.1">
          <table:table-cell table:style-name="Tableau12.A1" office:value-type="string">
            <text:p text:style-name="P61">Puuduvad </text:p>
          </table:table-cell>
          <table:table-cell table:style-name="Tableau12.B1" office:value-type="float" office:value="13">
            <text:p text:style-name="P67">13</text:p>
          </table:table-cell>
        </table:table-row>
        <table:table-row table:style-name="Tableau12.1">
          <table:table-cell table:style-name="Tableau12.A1" office:value-type="string">
            <text:p text:style-name="P61">Ei oska öelda</text:p>
          </table:table-cell>
          <table:table-cell table:style-name="Tableau12.B1" office:value-type="float" office:value="998">
            <text:p text:style-name="P67">998</text:p>
          </table:table-cell>
        </table:table-row>
      </table:table>
      <text:p text:style-name="P24"/>
      <text:p text:style-name="P24"/>
      <text:p text:style-name="P45">Sotsiaalmeedia </text:p>
      <text:p text:style-name="P24"><text:span text:style-name="T10">Q</text:span><text:span text:style-name="T9"> 11 Kui mures olete järgmiste riskide pärast, millega lapsed sotsiaalmeedias kokku puutuvad?</text:span> </text:p>
      <text:p text:style-name="P41">(Ainult üks vastus - RANDOMISE)</text:p>
      <text:p text:style-name="P24"/>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3"/>
          </table:table-cell>
          <table:table-cell table:style-name="Tableau13.A1" office:value-type="string">
            <text:p text:style-name="P63"/>
          </table:table-cell>
          <table:table-cell table:style-name="Tableau13.A1" office:value-type="string">
            <text:p text:style-name="P61">Väga mures</text:p>
          </table:table-cell>
          <table:table-cell table:style-name="Tableau13.A1" office:value-type="string">
            <text:p text:style-name="P61">Mõnevõrra mures</text:p>
          </table:table-cell>
          <table:table-cell table:style-name="Tableau13.A1" office:value-type="string">
            <text:p text:style-name="P61">Ei ole väga mures</text:p>
          </table:table-cell>
          <table:table-cell table:style-name="Tableau13.A1" office:value-type="string">
            <text:p text:style-name="P61">Ei puutu üldse asjasse</text:p>
          </table:table-cell>
          <table:table-cell table:style-name="Tableau13.A1" office:value-type="string">
            <text:p text:style-name="P61">Ei oska öelda</text:p>
          </table:table-cell>
        </table:table-row>
        <table:table-row table:style-name="Tableau13.1">
          <table:table-cell table:style-name="Tableau13.A2" office:value-type="float" office:value="1">
            <text:p text:style-name="P67">1</text:p>
          </table:table-cell>
          <table:table-cell table:style-name="Tableau13.A1" office:value-type="string">
            <text:p text:style-name="P61">Kokkupuude kahjuliku sisuga (nt vägivald, enesevigastamine, ekstremism, kahjulikud tervise- või kosmeetilised nõuanded)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2">
            <text:p text:style-name="P67">2</text:p>
          </table:table-cell>
          <table:table-cell table:style-name="Tableau13.A1" office:value-type="string">
            <text:p text:style-name="P61">Internetis seksuaalsuhte eesmärgil kontakti otsimine või seksuaalne ärakasutamine</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3">
            <text:p text:style-name="P67">3</text:p>
          </table:table-cell>
          <table:table-cell table:style-name="Tableau13.A1" office:value-type="string">
            <text:p text:style-name="P61">Küberkiusamine või -ahistamine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4">
            <text:p text:style-name="P67">4</text:p>
          </table:table-cell>
          <table:table-cell table:style-name="Tableau13.A1" office:value-type="string">
            <text:p text:style-name="P61">Sõltuvust tekitav disain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5">
            <text:p text:style-name="P67">5</text:p>
          </table:table-cell>
          <table:table-cell table:style-name="Tableau13.A1" office:value-type="string">
            <text:p text:style-name="P61">Andmekaitsega seotud riskid (nt laste isikuandmete kogumine)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6">
            <text:p text:style-name="P67">6</text:p>
          </table:table-cell>
          <table:table-cell table:style-name="Tableau13.A1" office:value-type="string">
            <text:p text:style-name="P61">Töölevõtmine ebaseadusliku tegevuse eesmärgil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
      <text:p text:style-name="P24"/>
      <text:p text:style-name="P45">Digiteenuste määruses nõutakse, et veebiplatvormid kaitseksid lapsi paremini kahju eest, mis võib tuleneda näiteks küberkiusamisest, seksuaalsuhte eesmärgil kontakti otsimisest, kokkupuutest vägivaldse äärmusliku materjaliga, sõltuvust tekitavast disainist või nn küülikuaukudest. Milliseid järgmistest meetmetest peaks EL Teie arvates võtma, et veelgi tugevdada laste kaitset internetis?</text:p>
      <text:p text:style-name="P42">(Ainult üks vastus)</text:p>
      <text:p text:style-name="P24"/>
      <table:table table:name="Tableau14" table:style-name="Tableau14">
        <table:table-column table:style-name="Tableau14.A"/>
        <table:table-column table:style-name="Tableau14.B"/>
        <table:table-row table:style-name="Tableau14.1">
          <table:table-cell table:style-name="Tableau14.A1" office:value-type="string">
            <text:p text:style-name="P61">Võtta vastu ELi tasandi eeskirjad, millega keelatakse sotsiaalmeediateenuse osutajatel pakkuda oma teenuseid teatavast vanusest noorematele lastele </text:p>
          </table:table-cell>
          <table:table-cell table:style-name="Tableau14.B1" office:value-type="float" office:value="1">
            <text:p text:style-name="P67">1</text:p>
          </table:table-cell>
        </table:table-row>
        <table:table-row table:style-name="Tableau14.1">
          <table:table-cell table:style-name="Tableau14.A1" office:value-type="string">
            <text:p text:style-name="P61">Võtta vastu ELi tasandi eeskirjad, millega kohustatakse sotsiaalmeediateenuse osutajaid lükkama edasi teatavast vanusest noorematele lastele juurdepääsu pakkumist teatavale ohtlikule sotsiaalmeediale </text:p>
          </table:table-cell>
          <table:table-cell table:style-name="Tableau14.B1" office:value-type="float" office:value="2">
            <text:p text:style-name="P67">2</text:p>
          </table:table-cell>
        </table:table-row>
        <table:table-row table:style-name="Tableau14.1">
          <table:table-cell table:style-name="Tableau14.A1" office:value-type="string">
            <text:p text:style-name="P61">Suurendada õiguskaitsele eraldatavaid vahendeid </text:p>
          </table:table-cell>
          <table:table-cell table:style-name="Tableau14.B1" office:value-type="float" office:value="3">
            <text:p text:style-name="P67">3</text:p>
          </table:table-cell>
        </table:table-row>
        <table:table-row table:style-name="Tableau14.1">
          <table:table-cell table:style-name="Tableau14.A1" office:value-type="string">
            <text:p text:style-name="P61">Jätke laste internetiturvalisuse haldamine ilma täiendavate ELi tasandi meetmeteta lapsevanemate ja koolide hooleks </text:p>
          </table:table-cell>
          <table:table-cell table:style-name="Tableau14.B1" office:value-type="float" office:value="4">
            <text:p text:style-name="P67">4</text:p>
          </table:table-cell>
        </table:table-row>
        <table:table-row table:style-name="Tableau14.1">
          <table:table-cell table:style-name="Tableau14.A1" office:value-type="string">
            <text:p text:style-name="P61">Täiendavaid meetmeid ei ole vaja </text:p>
          </table:table-cell>
          <table:table-cell table:style-name="Tableau14.B1" office:value-type="float" office:value="5">
            <text:p text:style-name="P67">5</text:p>
          </table:table-cell>
        </table:table-row>
        <table:table-row table:style-name="Tableau14.1">
          <table:table-cell table:style-name="Tableau14.A1" office:value-type="string">
            <text:p text:style-name="P61">Ei oska öelda</text:p>
          </table:table-cell>
          <table:table-cell table:style-name="Tableau14.B1" office:value-type="float" office:value="998">
            <text:p text:style-name="P67">998</text:p>
          </table:table-cell>
        </table:table-row>
      </table:table>
      <text:p text:style-name="P24"/>
      <text:p text:style-name="P46">Küsimused teabe kohta</text:p>
      <text:p text:style-name="P47"/>
      <text:p text:style-name="P45"><text:span text:style-name="T8">Q</text:span> 13 Viimase seitsme päeva jooksul, kui tihti olete kohanud teavet online, et sa … </text:p>
      <text:p text:style-name="P41">(Üks vastus liini kohta)</text:p>
      <text:p text:style-name="P24"/>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3"/>
          </table:table-cell>
          <table:table-cell table:style-name="Tableau15.A1" office:value-type="string">
            <text:p text:style-name="P63"/>
          </table:table-cell>
          <table:table-cell table:style-name="Tableau15.A1" office:value-type="string">
            <text:p text:style-name="P61">Iga päev või <text:soft-page-break/>peaaegu iga päev </text:p>
          </table:table-cell>
          <table:table-cell table:style-name="Tableau15.A1" office:value-type="string">
            <text:p text:style-name="P61">Mitu korda <text:soft-page-break/>nädalas </text:p>
          </table:table-cell>
          <table:table-cell table:style-name="Tableau15.A1" office:value-type="string">
            <text:p text:style-name="P61">Harvemini </text:p>
          </table:table-cell>
          <table:table-cell table:style-name="Tableau15.A1" office:value-type="string">
            <text:p text:style-name="P61">Mitte kunagi </text:p>
          </table:table-cell>
          <table:table-cell table:style-name="Tableau15.A1" office:value-type="string">
            <text:p text:style-name="P61">Ei oska öelda </text:p>
          </table:table-cell>
        </table:table-row>
        <table:table-row table:style-name="Tableau15.1">
          <table:table-cell table:style-name="Tableau15.A2" office:value-type="float" office:value="1">
            <text:p text:style-name="P67">1</text:p>
          </table:table-cell>
          <table:table-cell table:style-name="Tableau15.A1" office:value-type="string">
            <text:p text:style-name="P61">Ei olnud kindel, kas see on usaldusväärne </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row table:style-name="Tableau15.1">
          <table:table-cell table:style-name="Tableau15.A2" office:value-type="float" office:value="2">
            <text:p text:style-name="P67">2</text:p>
          </table:table-cell>
          <table:table-cell table:style-name="Tableau15.A1" office:value-type="string">
            <text:p text:style-name="P61">Arvatakse olevat vale või eksitav </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row table:style-name="Tableau15.1">
          <table:table-cell table:style-name="Tableau15.A2" office:value-type="float" office:value="3">
            <text:p text:style-name="P67">3</text:p>
          </table:table-cell>
          <table:table-cell table:style-name="Tableau15.A1" office:value-type="string">
            <text:p text:style-name="P61">Arvatakse, et see võis olla osa välisriigi või organisatsiooni katsest mõjutada teie arvamust.</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
      <text:p text:style-name="P24"/>
      <text:p text:style-name="P24"/>
      <text:p text:style-name="P46">Küsige kõik</text:p>
      <text:p text:style-name="P46">Q14 Mida te tavaliselt teete, kui leiate veebis teavet, mis teie arvates võib olla vale või eksitav? </text:p>
      <text:p text:style-name="P41">(Võimalik on esitada mitu vastust – RANDOMISE 1–5)</text:p>
      <text:p text:style-name="P24"/>
      <table:table table:name="Tableau16" table:style-name="Tableau16">
        <table:table-column table:style-name="Tableau16.A"/>
        <table:table-column table:style-name="Tableau16.B"/>
        <table:table-row table:style-name="Tableau16.1">
          <table:table-cell table:style-name="Tableau16.A1" office:value-type="string">
            <text:p text:style-name="P61">Ignoreeri seda </text:p>
          </table:table-cell>
          <table:table-cell table:style-name="Tableau16.B1" office:value-type="float" office:value="1">
            <text:p text:style-name="P67">1</text:p>
          </table:table-cell>
        </table:table-row>
        <table:table-row table:style-name="Tableau16.1">
          <table:table-cell table:style-name="Tableau16.A1" office:value-type="string">
            <text:p text:style-name="P61">Kontrollige seda teiste allikatega võrreldes </text:p>
          </table:table-cell>
          <table:table-cell table:style-name="Tableau16.B1" office:value-type="float" office:value="2">
            <text:p text:style-name="P67">2</text:p>
          </table:table-cell>
        </table:table-row>
        <table:table-row table:style-name="Tableau16.1">
          <table:table-cell table:style-name="Tableau16.A1" office:value-type="string">
            <text:p text:style-name="P61">Teatage sellest platvormile või veebisaidile </text:p>
          </table:table-cell>
          <table:table-cell table:style-name="Tableau16.B1" office:value-type="float" office:value="3">
            <text:p text:style-name="P67">3</text:p>
          </table:table-cell>
        </table:table-row>
        <table:table-row table:style-name="Tableau16.1">
          <table:table-cell table:style-name="Tableau16.A1" office:value-type="string">
            <text:p text:style-name="P61">Arutage seda sõprade/perekonnaga </text:p>
          </table:table-cell>
          <table:table-cell table:style-name="Tableau16.B1" office:value-type="float" office:value="4">
            <text:p text:style-name="P67">4</text:p>
          </table:table-cell>
        </table:table-row>
        <table:table-row table:style-name="Tableau16.1">
          <table:table-cell table:style-name="Tableau16.A1" office:value-type="string">
            <text:p text:style-name="P61">Jagage seda veebis </text:p>
          </table:table-cell>
          <table:table-cell table:style-name="Tableau16.B1" office:value-type="float" office:value="5">
            <text:p text:style-name="P67">5</text:p>
          </table:table-cell>
        </table:table-row>
        <table:table-row table:style-name="Tableau16.1">
          <table:table-cell table:style-name="Tableau16.A1" office:value-type="string">
            <text:p text:style-name="P61">Ei oska öelda</text:p>
          </table:table-cell>
          <table:table-cell table:style-name="Tableau16.B1" office:value-type="float" office:value="998">
            <text:p text:style-name="P67">998</text:p>
          </table:table-cell>
        </table:table-row>
      </table:table>
      <text:p text:style-name="P24"/>
      <text:p text:style-name="P45">Küsige <text:span text:style-name="T15">kõik</text:span></text:p>
      <text:p text:style-name="P45"><text:span text:style-name="T8">Küsimus</text:span> 15. <text:span text:style-name="T8">Kas</text:span> tuleks eelistada järgmisi meetmeid, kui neid on, et vähendada väära või eksitava teabe negatiivset mõju internetis? </text:p>
      <text:p text:style-name="P47">(MAX. 2 ANSWERS – NONE JA DK ARE EXCLUSIVE – RANDOMISE 1–6)</text:p>
      <text:p text:style-name="P24"/>
      <table:table table:name="Tableau17" table:style-name="Tableau17">
        <table:table-column table:style-name="Tableau17.A"/>
        <table:table-column table:style-name="Tableau17.B"/>
        <table:table-row table:style-name="Tableau17.1">
          <table:table-cell table:style-name="Tableau17.A1" office:value-type="string">
            <text:p text:style-name="P61">Rangemad eeskirjad veebi- ja sotsiaalmeediaplatvormidele </text:p>
          </table:table-cell>
          <table:table-cell table:style-name="Tableau17.B1" office:value-type="float" office:value="1">
            <text:p text:style-name="P67">1</text:p>
          </table:table-cell>
        </table:table-row>
        <table:table-row table:style-name="Tableau17.1">
          <table:table-cell table:style-name="Tableau17.A1" office:value-type="string">
            <text:p text:style-name="P61">Rohkem haridust ja meediapädevust kodanikele </text:p>
          </table:table-cell>
          <table:table-cell table:style-name="Tableau17.B1" office:value-type="float" office:value="2">
            <text:p text:style-name="P67">2</text:p>
          </table:table-cell>
        </table:table-row>
        <table:table-row table:style-name="Tableau17.1">
          <table:table-cell table:style-name="Tableau17.A1" office:value-type="string">
            <text:p text:style-name="P61">Veebisisu sõltumatum faktikontroll </text:p>
          </table:table-cell>
          <table:table-cell table:style-name="Tableau17.B1" office:value-type="float" office:value="3">
            <text:p text:style-name="P67">3</text:p>
          </table:table-cell>
        </table:table-row>
        <table:table-row table:style-name="Tableau17.1">
          <table:table-cell table:style-name="Tableau17.A1" office:value-type="string">
            <text:p text:style-name="P61">Rangemad karistused ebaseadusliku veebisisu ja -tegevuse vastu </text:p>
          </table:table-cell>
          <table:table-cell table:style-name="Tableau17.B1" office:value-type="float" office:value="4">
            <text:p text:style-name="P67">4</text:p>
          </table:table-cell>
        </table:table-row>
        <table:table-row table:style-name="Tableau17.1">
          <table:table-cell table:style-name="Tableau17.A1" office:value-type="string">
            <text:p text:style-name="P61">Tehisintellekti loodud või manipuleeritud sisu selge märgistamine </text:p>
          </table:table-cell>
          <table:table-cell table:style-name="Tableau17.B1" office:value-type="float" office:value="5">
            <text:p text:style-name="P67">5</text:p>
          </table:table-cell>
        </table:table-row>
        <table:table-row table:style-name="Tableau17.1">
          <table:table-cell table:style-name="Tableau17.A1" office:value-type="string">
            <text:p text:style-name="P61">Sotsiaalmeediale juurdepääsu vanuse alampiir </text:p>
          </table:table-cell>
          <table:table-cell table:style-name="Tableau17.B1" office:value-type="float" office:value="6">
            <text:p text:style-name="P67">6</text:p>
          </table:table-cell>
        </table:table-row>
        <table:table-row table:style-name="Tableau17.1">
          <table:table-cell table:style-name="Tableau17.A1" office:value-type="string">
            <text:p text:style-name="P61">Täiendavaid meetmeid ei ole vaja </text:p>
          </table:table-cell>
          <table:table-cell table:style-name="Tableau17.B1" office:value-type="float" office:value="7">
            <text:p text:style-name="P67">7</text:p>
          </table:table-cell>
        </table:table-row>
        <table:table-row table:style-name="Tableau17.1">
          <table:table-cell table:style-name="Tableau17.A1" office:value-type="string">
            <text:p text:style-name="P61">Ei oska öelda </text:p>
          </table:table-cell>
          <table:table-cell table:style-name="Tableau17.B1" office:value-type="float" office:value="998">
            <text:p text:style-name="P67">998</text:p>
          </table:table-cell>
        </table:table-row>
      </table:table>
      <text:p text:style-name="P24"/>
      <text:p text:style-name="P24"/>
      <text:p text:style-name="P45">Küsige <text:span text:style-name="T15">kõik </text:span></text:p>
      <text:p text:style-name="P45"><text:span text:style-name="T15">DX</text:span> 1 Kuidas<text:span text:style-name="T8"> kasutate</text:span> sotsiaalmeedia platvorme, et saada teavet praeguste<text:span text:style-name="T8"> uudiste</text:span> või poliitiliste küsimuste kohta? </text:p>
      <text:p text:style-name="P24">(Ainult üks vastus) </text:p>
      <text:p text:style-name="P24"/>
      <table:table table:name="Tableau18" table:style-name="Tableau18">
        <table:table-column table:style-name="Tableau18.A"/>
        <table:table-column table:style-name="Tableau18.B"/>
        <table:table-row table:style-name="Tableau18.1">
          <table:table-cell table:style-name="Tableau18.A1" office:value-type="string">
            <text:p text:style-name="P61">Mitu korda päevas </text:p>
          </table:table-cell>
          <table:table-cell table:style-name="Tableau18.B1" office:value-type="float" office:value="1">
            <text:p text:style-name="P67">1</text:p>
          </table:table-cell>
        </table:table-row>
        <table:table-row table:style-name="Tableau18.1">
          <table:table-cell table:style-name="Tableau18.A1" office:value-type="string">
            <text:p text:style-name="P61">Üks kord päevas </text:p>
          </table:table-cell>
          <table:table-cell table:style-name="Tableau18.B1" office:value-type="float" office:value="2">
            <text:p text:style-name="P67">2</text:p>
          </table:table-cell>
        </table:table-row>
        <text:soft-page-break/>
        <table:table-row table:style-name="Tableau18.1">
          <table:table-cell table:style-name="Tableau18.A1" office:value-type="string">
            <text:p text:style-name="P61">Mitu korda nädalas </text:p>
          </table:table-cell>
          <table:table-cell table:style-name="Tableau18.B1" office:value-type="float" office:value="3">
            <text:p text:style-name="P67">3</text:p>
          </table:table-cell>
        </table:table-row>
        <table:table-row table:style-name="Tableau18.1">
          <table:table-cell table:style-name="Tableau18.A1" office:value-type="string">
            <text:p text:style-name="P61">Harvemini</text:p>
          </table:table-cell>
          <table:table-cell table:style-name="Tableau18.B1" office:value-type="float" office:value="4">
            <text:p text:style-name="P67">4</text:p>
          </table:table-cell>
        </table:table-row>
        <table:table-row table:style-name="Tableau18.1">
          <table:table-cell table:style-name="Tableau18.A1" office:value-type="string">
            <text:p text:style-name="P61">Mitte kunagi </text:p>
          </table:table-cell>
          <table:table-cell table:style-name="Tableau18.B1" office:value-type="float" office:value="5">
            <text:p text:style-name="P67">5</text:p>
          </table:table-cell>
        </table:table-row>
        <table:table-row table:style-name="Tableau18.1">
          <table:table-cell table:style-name="Tableau18.A1" office:value-type="string">
            <text:p text:style-name="P61">Ei oska öelda </text:p>
          </table:table-cell>
          <table:table-cell table:style-name="Tableau18.B1" office:value-type="float" office:value="998">
            <text:p text:style-name="P67">998</text:p>
          </table:table-cell>
        </table:table-row>
      </table:table>
      <text:p text:style-name="P24"/>
      <text:p text:style-name="P2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et" fo:country="EE"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et" fo:country="EE"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et" fo:country="EE"/>
    </style:style>
    <style:style style:name="MP2" style:family="paragraph" style:parent-style-name="Footer">
      <style:paragraph-properties fo:text-align="center" style:justify-single-word="false"/>
      <style:text-properties fo:language="et" fo:country="E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urobaromeetri kiiruuring </text:p>
        <text:p text:style-name="MP1">ELi probleemid ja prioriteedid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19:37:26.835000000</dc:date>
    <dc:creator>Pierre Dieumegard</dc:creator>
    <meta:editing-duration>P1DT3H36M32S</meta:editing-duration>
    <meta:editing-cycles>42</meta:editing-cycles>
    <meta:generator>LibreOffice/7.4.3.2$Windows_x86 LibreOffice_project/1048a8393ae2eeec98dff31b5c133c5f1d08b890</meta:generator>
    <meta:document-statistic meta:table-count="19" meta:image-count="3" meta:object-count="0" meta:page-count="53" meta:paragraph-count="1504" meta:word-count="12580" meta:character-count="90691" meta:non-whitespace-character-count="79293"/>
  </office:meta>
</office:document-meta>
</file>