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Table_20_Contents">
      <loext:graphic-properties draw:fill-gradient-name="gradient" draw:fill-hatch-name="hatch"/>
      <style:paragraph-properties fo:text-align="end" style:justify-single-word="false"/>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7cm" style:type="right" style:leader-style="dotted" style:leader-text="."/>
        </style:tab-stops>
      </style:paragraph-properties>
    </style:style>
    <style:style style:name="P4" style:family="paragraph" style:parent-style-name="Frame_20_contents">
      <style:text-properties officeooo:rsid="0023ff3a" officeooo:paragraph-rsid="0046ec7d"/>
    </style:style>
    <style:style style:name="P5" style:family="paragraph" style:parent-style-name="Frame_20_contents">
      <style:paragraph-properties style:writing-mode="lr-tb"/>
      <style:text-properties officeooo:rsid="0023ff3a" officeooo:paragraph-rsid="0046ec7d"/>
    </style:style>
    <style:style style:name="P6" style:family="paragraph" style:parent-style-name="Standard">
      <style:paragraph-properties fo:margin-top="0.099cm" fo:margin-bottom="0cm" style:contextual-spacing="false"/>
      <style:text-properties officeooo:paragraph-rsid="0046ec7d"/>
    </style:style>
    <style:style style:name="P7" style:family="paragraph" style:parent-style-name="StyleDefaut11maigre">
      <style:paragraph-properties fo:break-before="page"/>
      <style:text-properties fo:language="fi" fo:country="FI"/>
    </style:style>
    <style:style style:name="P8" style:family="paragraph" style:parent-style-name="Titre_20_1petit">
      <style:paragraph-properties fo:break-before="page"/>
      <style:text-properties fo:language="fi" fo:country="FI"/>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7cm" style:type="right" style:leader-style="dotted" style:leader-text="."/>
        </style:tab-stops>
      </style:paragraph-properties>
    </style:style>
    <style:style style:name="P11" style:family="paragraph" style:parent-style-name="Contents_20_Heading">
      <style:text-properties fo:language="fi" fo:country="FI"/>
    </style:style>
    <style:style style:name="P12" style:family="paragraph" style:parent-style-name="Footer">
      <style:paragraph-properties fo:text-align="center" style:justify-single-word="false"/>
      <style:text-properties fo:language="fi" fo:country="FI"/>
    </style:style>
    <style:style style:name="P13" style:family="paragraph" style:parent-style-name="Frame_20_contents">
      <style:text-properties fo:language="fi" fo:country="FI"/>
    </style:style>
    <style:style style:name="P14" style:family="paragraph" style:parent-style-name="Frame_20_contents">
      <style:text-properties fo:language="fi" fo:country="FI" officeooo:rsid="002e0ab7" officeooo:paragraph-rsid="002e0ab7"/>
    </style:style>
    <style:style style:name="P15" style:family="paragraph" style:parent-style-name="Frame_20_contents">
      <style:text-properties fo:font-size="10pt" fo:language="fi" fo:country="FI" officeooo:rsid="0023ff3a" officeooo:paragraph-rsid="0046ec7d" style:font-size-asian="10pt" style:font-size-complex="10pt"/>
    </style:style>
    <style:style style:name="P16" style:family="paragraph" style:parent-style-name="Header">
      <style:paragraph-properties fo:text-align="center" style:justify-single-word="false"/>
      <style:text-properties fo:language="fi" fo:country="FI"/>
    </style:style>
    <style:style style:name="P17" style:family="paragraph" style:parent-style-name="Heading_20_1">
      <style:paragraph-properties fo:break-before="page"/>
      <style:text-properties fo:language="fi" fo:country="FI"/>
    </style:style>
    <style:style style:name="P18" style:family="paragraph" style:parent-style-name="Heading_20_1">
      <style:text-properties fo:language="fi" fo:country="FI"/>
    </style:style>
    <style:style style:name="P19" style:family="paragraph" style:parent-style-name="Heading_20_2">
      <style:text-properties fo:language="fi" fo:country="FI"/>
    </style:style>
    <style:style style:name="P20" style:family="paragraph" style:parent-style-name="Heading_20_2">
      <style:paragraph-properties fo:break-before="page"/>
      <style:text-properties fo:language="fi" fo:country="FI"/>
    </style:style>
    <style:style style:name="P21" style:family="paragraph" style:parent-style-name="Horizontal_20_Line">
      <style:text-properties fo:language="fi" fo:country="FI"/>
    </style:style>
    <style:style style:name="P22" style:family="paragraph" style:parent-style-name="Standard" style:master-page-name="First_20_Page">
      <style:paragraph-properties style:page-number="auto"/>
      <style:text-properties fo:font-size="20pt" fo:language="fi" fo:country="FI" style:font-size-asian="20pt" style:font-size-complex="20pt"/>
    </style:style>
    <style:style style:name="P23" style:family="paragraph" style:parent-style-name="Standard">
      <style:text-properties fo:language="fi" fo:country="FI"/>
    </style:style>
    <style:style style:name="P24" style:family="paragraph" style:parent-style-name="Standard">
      <style:paragraph-properties fo:break-before="page"/>
      <style:text-properties fo:language="fi" fo:country="FI"/>
    </style:style>
    <style:style style:name="P25" style:family="paragraph" style:parent-style-name="Standard">
      <style:paragraph-properties fo:break-before="page" style:writing-mode="lr-tb"/>
      <style:text-properties fo:language="fi" fo:country="FI"/>
    </style:style>
    <style:style style:name="P26" style:family="paragraph" style:parent-style-name="Standard">
      <style:paragraph-properties fo:margin-top="0.099cm" fo:margin-bottom="0cm" style:contextual-spacing="false"/>
      <style:text-properties fo:language="fi" fo:country="FI" officeooo:paragraph-rsid="0046ec7d"/>
    </style:style>
    <style:style style:name="P27" style:family="paragraph" style:parent-style-name="Standard">
      <style:paragraph-properties fo:break-before="page"/>
      <style:text-properties fo:language="fi" fo:country="FI" officeooo:rsid="00174026" officeooo:paragraph-rsid="00174026"/>
    </style:style>
    <style:style style:name="P28" style:family="paragraph" style:parent-style-name="Standard">
      <style:text-properties fo:language="fi" fo:country="FI" officeooo:rsid="00174026" officeooo:paragraph-rsid="00174026"/>
    </style:style>
    <style:style style:name="P29" style:family="paragraph" style:parent-style-name="Standard">
      <style:text-properties fo:language="fi" fo:country="FI" officeooo:rsid="00174026"/>
    </style:style>
    <style:style style:name="P30" style:family="paragraph" style:parent-style-name="Standard">
      <style:text-properties fo:language="fi" fo:country="FI" officeooo:paragraph-rsid="00189a05"/>
    </style:style>
    <style:style style:name="P31" style:family="paragraph" style:parent-style-name="Standard">
      <style:paragraph-properties style:writing-mode="lr-tb"/>
      <style:text-properties fo:language="fi" fo:country="FI"/>
    </style:style>
    <style:style style:name="P32" style:family="paragraph" style:parent-style-name="Standard">
      <style:text-properties fo:language="fi" fo:country="FI" officeooo:paragraph-rsid="001cc65e"/>
    </style:style>
    <style:style style:name="P33" style:family="paragraph" style:parent-style-name="Standard">
      <style:paragraph-properties style:writing-mode="lr-tb"/>
      <style:text-properties fo:language="fi" fo:country="FI" officeooo:paragraph-rsid="001e858e"/>
    </style:style>
    <style:style style:name="P34" style:family="paragraph" style:parent-style-name="Standard">
      <style:paragraph-properties fo:break-before="page" style:writing-mode="lr-tb"/>
      <style:text-properties fo:language="fi" fo:country="FI" officeooo:paragraph-rsid="001e858e"/>
    </style:style>
    <style:style style:name="P35" style:family="paragraph" style:parent-style-name="Standard">
      <style:paragraph-properties style:writing-mode="lr-tb"/>
      <style:text-properties fo:language="fi" fo:country="FI" officeooo:paragraph-rsid="00208579"/>
    </style:style>
    <style:style style:name="P36" style:family="paragraph" style:parent-style-name="Standard">
      <style:text-properties fo:language="fi" fo:country="FI" officeooo:paragraph-rsid="0022df92"/>
    </style:style>
    <style:style style:name="P37" style:family="paragraph" style:parent-style-name="Standard">
      <style:text-properties fo:language="fi" fo:country="FI" officeooo:paragraph-rsid="0024f929"/>
    </style:style>
    <style:style style:name="P38" style:family="paragraph" style:parent-style-name="Standard">
      <style:paragraph-properties fo:break-before="page"/>
      <style:text-properties fo:language="fi" fo:country="FI" officeooo:rsid="0031b773" officeooo:paragraph-rsid="0031b773"/>
    </style:style>
    <style:style style:name="P39" style:family="paragraph" style:parent-style-name="Standard">
      <style:text-properties fo:language="fi" fo:country="FI" fo:font-style="italic" officeooo:rsid="002f7f7d" officeooo:paragraph-rsid="002f7f7d" style:font-style-asian="italic" style:font-style-complex="italic"/>
    </style:style>
    <style:style style:name="P40" style:family="paragraph" style:parent-style-name="Standard">
      <style:text-properties fo:language="fi" fo:country="FI" fo:font-style="italic" officeooo:rsid="00314589" officeooo:paragraph-rsid="00314589" style:font-style-asian="italic" style:font-style-complex="italic"/>
    </style:style>
    <style:style style:name="P41" style:family="paragraph" style:parent-style-name="Standard">
      <style:text-properties fo:language="fi" fo:country="FI" fo:font-style="italic" fo:font-weight="normal" officeooo:rsid="00314589" officeooo:paragraph-rsid="00314589" style:font-style-asian="italic" style:font-weight-asian="normal" style:font-style-complex="italic" style:font-weight-complex="normal"/>
    </style:style>
    <style:style style:name="P42" style:family="paragraph" style:parent-style-name="Standard">
      <style:paragraph-properties fo:margin-left="0cm" fo:margin-right="0.437cm" fo:line-height="0.499cm" fo:text-align="start" style:justify-single-word="false" fo:orphans="0" fo:widows="0" fo:text-indent="0cm" style:auto-text-indent="false"/>
      <style:text-properties fo:language="fi" fo:country="FI" officeooo:rsid="002fa723" officeooo:paragraph-rsid="002fa723"/>
    </style:style>
    <style:style style:name="P43" style:family="paragraph" style:parent-style-name="Standard">
      <style:text-properties fo:language="fi" fo:country="FI" fo:font-weight="bold" officeooo:paragraph-rsid="00314589" style:font-weight-asian="bold" style:font-weight-complex="bold"/>
    </style:style>
    <style:style style:name="P44" style:family="paragraph" style:parent-style-name="Standard">
      <style:text-properties fo:language="fi" fo:country="FI" fo:font-weight="bold" style:font-weight-asian="bold" style:font-weight-complex="bold"/>
    </style:style>
    <style:style style:name="P45" style:family="paragraph" style:parent-style-name="Standard">
      <style:text-properties fo:language="fi" fo:country="FI" fo:font-weight="bold" officeooo:rsid="00314589" officeooo:paragraph-rsid="00314589" style:font-weight-asian="bold" style:font-weight-complex="bold"/>
    </style:style>
    <style:style style:name="P46" style:family="paragraph" style:parent-style-name="Standard">
      <style:text-properties fo:language="fi" fo:country="FI" officeooo:rsid="00314589" officeooo:paragraph-rsid="00314589"/>
    </style:style>
    <style:style style:name="P47" style:family="paragraph" style:parent-style-name="Standard">
      <style:text-properties fo:language="fi" fo:country="FI" officeooo:paragraph-rsid="00314589"/>
    </style:style>
    <style:style style:name="P48" style:family="paragraph" style:parent-style-name="Standard">
      <style:text-properties fo:font-size="22pt" fo:language="fi" fo:country="FI" fo:font-weight="bold" style:font-size-asian="22pt" style:font-weight-asian="bold" style:font-size-complex="22pt" style:font-weight-complex="bold"/>
    </style:style>
    <style:style style:name="P49" style:family="paragraph" style:parent-style-name="Standard">
      <style:text-properties fo:font-size="11pt" fo:language="fi" fo:country="FI" style:font-size-asian="11pt" style:font-size-complex="11pt"/>
    </style:style>
    <style:style style:name="P50" style:family="paragraph" style:parent-style-name="Standard">
      <style:paragraph-properties fo:margin-top="0.099cm" fo:margin-bottom="0cm" style:contextual-spacing="false"/>
      <style:text-properties fo:font-size="9pt" fo:language="fi" fo:country="FI" officeooo:rsid="0023dbb9" officeooo:paragraph-rsid="0046ec7d" style:font-size-asian="9pt" style:font-size-complex="9pt"/>
    </style:style>
    <style:style style:name="P51" style:family="paragraph" style:parent-style-name="Standard">
      <style:paragraph-properties fo:margin-top="0.099cm" fo:margin-bottom="0cm" style:contextual-spacing="false"/>
      <style:text-properties fo:font-size="9pt" fo:language="fi" fo:country="FI" fo:font-weight="bold" officeooo:rsid="0023dbb9" officeooo:paragraph-rsid="0046ec7d" style:font-size-asian="9pt" style:font-weight-asian="bold" style:font-size-complex="9pt" style:font-weight-complex="bold"/>
    </style:style>
    <style:style style:name="P52" style:family="paragraph" style:parent-style-name="StyleDefaut11gras">
      <style:text-properties fo:language="fi" fo:country="FI"/>
    </style:style>
    <style:style style:name="P53" style:family="paragraph" style:parent-style-name="StyleDefaut11gras">
      <style:paragraph-properties fo:break-before="page"/>
      <style:text-properties fo:language="fi" fo:country="FI"/>
    </style:style>
    <style:style style:name="P54" style:family="paragraph" style:parent-style-name="StyleDefaut11grasItalique">
      <style:text-properties fo:language="fi" fo:country="FI"/>
    </style:style>
    <style:style style:name="P55" style:family="paragraph" style:parent-style-name="StyleDefaut11grasItalique">
      <style:text-properties fo:language="fi" fo:country="FI" officeooo:paragraph-rsid="00189a05"/>
    </style:style>
    <style:style style:name="P56" style:family="paragraph" style:parent-style-name="StyleDefaut11grasItalique">
      <style:paragraph-properties fo:break-before="page"/>
      <style:text-properties fo:language="fi" fo:country="FI"/>
    </style:style>
    <style:style style:name="P57" style:family="paragraph" style:parent-style-name="StyleDefaut11grasItalique">
      <style:text-properties fo:language="fi" fo:country="FI" officeooo:paragraph-rsid="0024f929"/>
    </style:style>
    <style:style style:name="P58" style:family="paragraph" style:parent-style-name="StyleDefautDecale05Sauf1">
      <style:text-properties fo:language="fi" fo:country="FI"/>
    </style:style>
    <style:style style:name="P59" style:family="paragraph" style:parent-style-name="StyleDefautDecale1cmSauf1">
      <style:text-properties fo:language="fi" fo:country="FI"/>
    </style:style>
    <style:style style:name="P60" style:family="paragraph" style:parent-style-name="Table_20_Contents">
      <style:paragraph-properties fo:text-align="start" style:justify-single-word="false"/>
      <style:text-properties fo:language="fi" fo:country="FI"/>
    </style:style>
    <style:style style:name="P61" style:family="paragraph" style:parent-style-name="Table_20_Contents">
      <loext:graphic-properties draw:fill-gradient-name="gradient" draw:fill-hatch-name="hatch"/>
      <style:paragraph-properties fo:text-align="start" style:justify-single-word="false"/>
      <style:text-properties fo:language="fi" fo:country="FI"/>
    </style:style>
    <style:style style:name="P62" style:family="paragraph" style:parent-style-name="Table_20_Contents">
      <style:text-properties fo:language="fi" fo:country="FI"/>
    </style:style>
    <style:style style:name="P63" style:family="paragraph" style:parent-style-name="Table_20_Contents">
      <loext:graphic-properties draw:fill-gradient-name="gradient" draw:fill-hatch-name="hatch"/>
      <style:text-properties fo:language="fi" fo:country="FI"/>
    </style:style>
    <style:style style:name="P64" style:family="paragraph" style:parent-style-name="Table_20_Contents">
      <style:paragraph-properties fo:text-align="center" style:justify-single-word="false"/>
      <style:text-properties fo:language="fi" fo:country="FI" style:text-underline-style="solid" style:text-underline-width="auto" style:text-underline-color="font-color"/>
    </style:style>
    <style:style style:name="P65" style:family="paragraph" style:parent-style-name="Table_20_Contents">
      <style:paragraph-properties fo:text-align="center" style:justify-single-word="false"/>
      <style:text-properties fo:language="fi" fo:country="FI"/>
    </style:style>
    <style:style style:name="P66" style:family="paragraph" style:parent-style-name="Table_20_Contents">
      <style:paragraph-properties fo:text-align="end" style:justify-single-word="false"/>
      <style:text-properties fo:language="fi" fo:country="FI"/>
    </style:style>
    <style:style style:name="P67" style:family="paragraph" style:parent-style-name="Table_20_Contents">
      <loext:graphic-properties draw:fill-gradient-name="gradient" draw:fill-hatch-name="hatch"/>
      <style:paragraph-properties fo:text-align="end" style:justify-single-word="false"/>
      <style:text-properties fo:language="fi" fo:country="FI"/>
    </style:style>
    <style:style style:name="P68" style:family="paragraph" style:parent-style-name="Table_20_Contents">
      <style:paragraph-properties fo:text-align="end" style:justify-single-word="false"/>
      <style:text-properties fo:language="fi" fo:country="FI" fo:font-weight="bold"/>
    </style:style>
    <style:style style:name="P69" style:family="paragraph" style:parent-style-name="Table_20_Contents">
      <style:paragraph-properties fo:text-align="center" style:justify-single-word="false"/>
      <style:text-properties fo:language="fi" fo:country="FI" fo:font-weight="bold"/>
    </style:style>
    <style:style style:name="P70" style:family="paragraph" style:parent-style-name="Table_20_Contents">
      <style:paragraph-properties fo:text-align="start" style:justify-single-word="false"/>
      <style:text-properties fo:language="fi" fo:country="FI" fo:font-weight="bold"/>
    </style:style>
    <style:style style:name="P71" style:family="paragraph" style:parent-style-name="Table_20_Contents">
      <style:text-properties fo:language="fi" fo:country="FI" officeooo:rsid="00314589" officeooo:paragraph-rsid="00314589"/>
    </style:style>
    <style:style style:name="P72" style:family="paragraph" style:parent-style-name="Table_20_Contents">
      <style:paragraph-properties style:writing-mode="lr-tb"/>
      <style:text-properties fo:language="fi" fo:country="FI"/>
    </style:style>
    <style:style style:name="P73" style:family="paragraph" style:parent-style-name="Table_20_Contents">
      <style:text-properties fo:language="fi" fo:country="FI" officeooo:paragraph-rsid="00314589"/>
    </style:style>
    <style:style style:name="P74" style:family="paragraph" style:parent-style-name="Table_20_Contents">
      <style:paragraph-properties fo:text-align="start" style:justify-single-word="false"/>
      <style:text-properties fo:color="#000000" loext:opacity="100%" fo:font-size="8pt" fo:language="fi" fo:country="FI" fo:font-weight="bold" style:font-size-asian="8pt" style:font-size-complex="8pt"/>
    </style:style>
    <style:style style:name="P75" style:family="paragraph" style:parent-style-name="Table_20_Contents">
      <style:paragraph-properties fo:text-align="center" style:justify-single-word="false"/>
      <style:text-properties fo:color="#000000" loext:opacity="100%" fo:font-size="8pt" fo:language="fi" fo:country="FI" fo:font-weight="bold" style:font-size-asian="8pt" style:font-size-complex="8pt"/>
    </style:style>
    <style:style style:name="P76" style:family="paragraph" style:parent-style-name="Table_20_Contents">
      <style:text-properties fo:color="#000000" loext:opacity="100%" fo:font-size="8pt" fo:language="fi" fo:country="FI" style:font-size-asian="8pt" style:font-size-complex="8pt"/>
    </style:style>
    <style:style style:name="P77" style:family="paragraph" style:parent-style-name="Table_20_Contents">
      <style:paragraph-properties fo:text-align="start" style:justify-single-word="false"/>
      <style:text-properties fo:color="#3d3c3e" loext:opacity="100%" fo:font-size="8pt" fo:language="fi" fo:country="FI" fo:font-style="italic" style:font-size-asian="8pt" style:font-size-complex="8pt"/>
    </style:style>
    <style:style style:name="P78" style:family="paragraph" style:parent-style-name="Table_20_Contents">
      <style:paragraph-properties fo:text-align="center" style:justify-single-word="false"/>
      <style:text-properties fo:color="#3d3c3e" loext:opacity="100%" fo:font-size="8pt" fo:language="fi" fo:country="FI" fo:font-weight="bold" style:font-size-asian="8pt" style:font-size-complex="8pt"/>
    </style:style>
    <style:style style:name="P79" style:family="paragraph" style:parent-style-name="Table_20_Contents">
      <style:paragraph-properties fo:text-align="start" style:justify-single-word="false"/>
      <style:text-properties fo:color="#3d3c3e" loext:opacity="100%" fo:font-size="8pt" fo:language="fi" fo:country="FI" style:font-size-asian="8pt" style:font-size-complex="8pt"/>
    </style:style>
    <style:style style:name="P80" style:family="paragraph" style:parent-style-name="Table_20_Contents">
      <style:paragraph-properties fo:text-align="center" style:justify-single-word="false"/>
      <style:text-properties fo:color="#3d3c3e" loext:opacity="100%" fo:font-size="8pt" fo:language="fi" fo:country="FI" style:font-size-asian="8pt" style:font-size-complex="8pt"/>
    </style:style>
    <style:style style:name="P81" style:family="paragraph" style:parent-style-name="Table_20_Contents">
      <style:paragraph-properties fo:text-align="center" style:justify-single-word="false"/>
      <style:text-properties fo:color="#ffffff" loext:opacity="100%" fo:font-size="8pt" fo:language="fi" fo:country="FI" fo:font-weight="bold" style:font-size-asian="8pt" style:font-size-complex="8pt"/>
    </style:style>
    <style:style style:name="P82" style:family="paragraph" style:parent-style-name="Table_20_Contents">
      <style:paragraph-properties fo:text-align="center" style:justify-single-word="false"/>
      <style:text-properties fo:color="#ffffff" loext:opacity="100%" fo:font-size="8pt" fo:language="fi" fo:country="FI" style:font-size-asian="8pt" style:font-size-complex="8pt"/>
    </style:style>
    <style:style style:name="P83" style:family="paragraph" style:parent-style-name="Table_20_Contents">
      <style:paragraph-properties fo:text-align="start" style:justify-single-word="false"/>
      <style:text-properties fo:font-size="7pt" fo:language="fi" fo:country="FI"/>
    </style:style>
    <style:style style:name="P84" style:family="paragraph" style:parent-style-name="Table_20_Contents">
      <style:text-properties fo:font-size="7pt" fo:language="fi" fo:country="FI"/>
    </style:style>
    <style:style style:name="P85" style:family="paragraph" style:parent-style-name="Table_20_Contents">
      <style:paragraph-properties fo:text-align="end" style:justify-single-word="false"/>
      <style:text-properties fo:font-size="7pt" fo:language="fi" fo:country="FI"/>
    </style:style>
    <style:style style:name="P86" style:family="paragraph" style:parent-style-name="Table_20_Contents">
      <style:text-properties fo:font-size="2pt" fo:language="fi" fo:country="FI" style:font-size-asian="2pt" style:font-size-complex="2pt"/>
    </style:style>
    <style:style style:name="P87" style:family="paragraph" style:parent-style-name="Table_20_Contents">
      <loext:graphic-properties draw:fill-gradient-name="gradient" draw:fill-hatch-name="hatch"/>
      <style:text-properties fo:font-size="2pt" fo:language="fi" fo:country="FI" style:font-size-asian="2pt" style:font-size-complex="2pt"/>
    </style:style>
    <style:style style:name="P88"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90"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1" style:family="paragraph">
      <style:paragraph-properties fo:margin-left="0cm" fo:margin-right="0cm" fo:margin-top="0cm" fo:margin-bottom="0cm" fo:line-height="100%" fo:text-align="start" fo:text-indent="0cm" style:writing-mode="lr-tb"/>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9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9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9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96" style:family="paragraph">
      <style:paragraph-properties fo:margin-left="0cm" fo:margin-right="0cm" fo:margin-top="0cm" fo:margin-bottom="0cm" fo:line-height="100%" fo:text-indent="0cm"/>
    </style:style>
    <style:style style:name="P97"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102"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104"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8"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9"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0"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11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cm" fo:margin-bottom="0cm" fo:line-height="100%" fo:text-align="end" fo:text-indent="0cm" style:writing-mode="lr-tb"/>
    </style:style>
    <style:style style:name="P118"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1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22"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3"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25"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6" style:family="paragraph">
      <style:paragraph-properties fo:margin-left="0cm" fo:margin-right="0cm" fo:margin-top="0cm" fo:margin-bottom="0cm" fo:line-height="100%" fo:text-align="end" fo:text-indent="0cm"/>
    </style:style>
    <style:style style:name="P127"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30"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2"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3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40"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4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4" style:family="paragraph">
      <style:paragraph-properties fo:margin-left="0cm" fo:margin-right="0cm" fo:margin-top="0cm" fo:margin-bottom="0cm" fo:line-height="100%" fo:text-align="center" fo:text-indent="0cm" style:writing-mode="lr-tb"/>
    </style:style>
    <style:style style:name="P145"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6" style:family="paragraph">
      <style:paragraph-properties fo:margin-left="0cm" fo:margin-right="0cm" fo:margin-top="0cm" fo:margin-bottom="0cm" fo:line-height="100%" fo:text-align="center" fo:text-indent="0cm"/>
    </style:style>
    <style:style style:name="P14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8"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50" style:family="paragraph">
      <loext:graphic-properties draw:fill="none" draw:fill-color="#ffffff"/>
      <style:paragraph-properties style:writing-mode="lr-tb"/>
      <style:text-properties fo:font-size="7pt" style:font-size-asian="7pt" style:font-size-complex="7pt"/>
    </style:style>
    <style:style style:name="P151"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52"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3"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54"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afb2e"/>
    </style:style>
    <style:style style:name="T4" style:family="text">
      <style:text-properties officeooo:rsid="002ca9bf"/>
    </style:style>
    <style:style style:name="T5" style:family="text">
      <style:text-properties officeooo:rsid="002f7f7d"/>
    </style:style>
    <style:style style:name="T6" style:family="text">
      <style:text-properties fo:color="#000000" loext:opacity="100%" style:font-name="Calibri5" fo:font-size="11pt" fo:font-weight="bold" style:font-size-asian="11pt" style:font-weight-asian="bold" style:text-scale="100%"/>
    </style:style>
    <style:style style:name="T7" style:family="text">
      <style:text-properties fo:color="#000000" loext:opacity="100%" style:font-name="Calibri5" fo:font-size="11pt" fo:font-weight="bold" officeooo:rsid="00314589" style:font-size-asian="11pt" style:font-weight-asian="bold" style:text-scale="100%"/>
    </style:style>
    <style:style style:name="T8" style:family="text">
      <style:text-properties officeooo:rsid="00314589"/>
    </style:style>
    <style:style style:name="T9" style:family="text">
      <style:text-properties fo:font-weight="bold" style:font-weight-asian="bold" style:font-weight-complex="bold"/>
    </style:style>
    <style:style style:name="T10" style:family="text">
      <style:text-properties fo:font-weight="bold" officeooo:rsid="00314589" style:font-weight-asian="bold" style:font-weight-complex="bold"/>
    </style:style>
    <style:style style:name="T11" style:family="text">
      <style:text-properties officeooo:rsid="00330688"/>
    </style:style>
    <style:style style:name="T12" style:family="text">
      <style:text-properties style:font-name="Calibri4" officeooo:rsid="00330688" style:font-name-asian="Calibri4" style:font-name-complex="Calibri4"/>
    </style:style>
    <style:style style:name="T13" style:family="text">
      <style:text-properties officeooo:rsid="0039700e"/>
    </style:style>
    <style:style style:name="T14" style:family="text">
      <style:text-properties officeooo:rsid="003d5d27"/>
    </style:style>
    <style:style style:name="T15" style:family="text">
      <style:text-properties officeooo:rsid="003dab3a"/>
    </style:style>
    <style:style style:name="T16" style:family="text">
      <style:text-properties officeooo:rsid="00430c31"/>
    </style:style>
    <style:style style:name="T17" style:family="text">
      <style:text-properties fo:font-size="10pt" fo:language="en" fo:country="GB" style:font-size-asian="10pt" style:font-size-complex="10pt"/>
    </style:style>
    <style:style style:name="T18" style:family="text">
      <style:text-properties fo:font-size="10pt" fo:language="en" fo:country="GB" officeooo:rsid="008f454e" style:font-size-asian="10pt" style:font-size-complex="10pt"/>
    </style:style>
    <style:style style:name="T19" style:family="text">
      <style:text-properties fo:font-size="10pt" style:font-size-asian="10pt" style:font-size-complex="10pt"/>
    </style:style>
    <style:style style:name="T20" style:family="text">
      <style:text-properties fo:font-size="10pt" officeooo:rsid="008f454e" style:font-size-asian="10pt" style:font-size-complex="10pt"/>
    </style:style>
    <style:style style:name="T21" style:family="text">
      <style:text-properties fo:font-size="10pt" fo:language="fi" fo:country="FI" style:font-size-asian="10pt" style:font-size-complex="10pt"/>
    </style:style>
    <style:style style:name="T22" style:family="text">
      <style:text-properties fo:font-size="10pt" fo:language="fi" fo:country="FI" officeooo:rsid="008f454e" style:font-size-asian="10pt" style:font-size-complex="10pt"/>
    </style:style>
    <style:style style:name="T23" style:family="text">
      <style:text-properties fo:font-size="9pt" fo:language="en" fo:country="GB" style:font-size-asian="9pt" style:font-size-complex="9pt"/>
    </style:style>
    <style:style style:name="T24" style:family="text">
      <style:text-properties fo:font-size="9pt" fo:language="en" fo:country="GB" officeooo:rsid="0072664e" style:font-size-asian="9pt" style:font-size-complex="9pt"/>
    </style:style>
    <style:style style:name="T25" style:family="text">
      <style:text-properties fo:font-size="9pt" fo:language="en" fo:country="GB" officeooo:rsid="0023dbb9" style:font-size-asian="9pt" style:font-size-complex="9pt"/>
    </style:style>
    <style:style style:name="T26" style:family="text">
      <style:text-properties fo:font-size="9pt" fo:language="en" fo:country="GB" officeooo:rsid="0091e4f1" style:font-size-asian="9pt" style:font-size-complex="9pt"/>
    </style:style>
    <style:style style:name="T27" style:family="text">
      <style:text-properties fo:font-size="9pt" fo:language="en" fo:country="GB" officeooo:rsid="009b1774" style:font-size-asian="9pt" style:font-size-complex="9pt"/>
    </style:style>
    <style:style style:name="T28" style:family="text">
      <style:text-properties fo:font-size="9pt" fo:language="en" fo:country="GB" officeooo:rsid="00ab31f3" style:font-size-asian="9pt" style:font-size-complex="9pt"/>
    </style:style>
    <style:style style:name="T29" style:family="text">
      <style:text-properties fo:font-size="9pt" fo:language="en" fo:country="GB" officeooo:rsid="009b9fcc" style:font-size-asian="9pt" style:font-size-complex="9pt"/>
    </style:style>
    <style:style style:name="T30" style:family="text">
      <style:text-properties fo:font-size="9pt" fo:language="en" fo:country="GB" officeooo:rsid="00b3958c" style:font-size-asian="9pt" style:font-size-complex="9pt"/>
    </style:style>
    <style:style style:name="T31" style:family="text">
      <style:text-properties fo:font-size="9pt" fo:language="en" fo:country="GB" officeooo:rsid="00c2af9c" style:font-size-asian="9pt" style:font-size-complex="9pt"/>
    </style:style>
    <style:style style:name="T32" style:family="text">
      <style:text-properties fo:font-size="9pt" fo:language="en" fo:country="GB" fo:font-weight="bold" style:font-size-asian="9pt" style:font-weight-asian="bold" style:font-size-complex="9pt" style:font-weight-complex="bold"/>
    </style:style>
    <style:style style:name="T33" style:family="text">
      <style:text-properties fo:font-size="9pt" fo:language="en" fo:country="GB" fo:font-weight="bold" officeooo:rsid="0070cdc6" style:font-size-asian="9pt" style:font-weight-asian="bold" style:font-size-complex="9pt" style:font-weight-complex="bold"/>
    </style:style>
    <style:style style:name="T34" style:family="text">
      <style:text-properties fo:font-size="9pt" fo:language="en" fo:country="GB" fo:font-weight="bold" officeooo:rsid="0072664e" style:font-size-asian="9pt" style:font-weight-asian="bold" style:font-size-complex="9pt" style:font-weight-complex="bold"/>
    </style:style>
    <style:style style:name="T35" style:family="text">
      <style:text-properties fo:font-size="9pt" style:font-size-asian="9pt" style:font-size-complex="9pt"/>
    </style:style>
    <style:style style:name="T36" style:family="text">
      <style:text-properties fo:font-size="9pt" officeooo:rsid="0072664e" style:font-size-asian="9pt" style:font-size-complex="9pt"/>
    </style:style>
    <style:style style:name="T37" style:family="text">
      <style:text-properties fo:font-size="9pt" officeooo:rsid="00b3958c" style:font-size-asian="9pt" style:font-size-complex="9pt"/>
    </style:style>
    <style:style style:name="T38" style:family="text">
      <style:text-properties fo:font-size="9pt" officeooo:rsid="0023dbb9" style:font-size-asian="9pt" style:font-size-complex="9pt"/>
    </style:style>
    <style:style style:name="T39" style:family="text">
      <style:text-properties fo:font-size="9pt" officeooo:rsid="009b1774" style:font-size-asian="9pt" style:font-size-complex="9pt"/>
    </style:style>
    <style:style style:name="T40" style:family="text">
      <style:text-properties fo:font-size="9pt" officeooo:rsid="00ab31f3" style:font-size-asian="9pt" style:font-size-complex="9pt"/>
    </style:style>
    <style:style style:name="T41" style:family="text">
      <style:text-properties fo:font-size="9pt" officeooo:rsid="009b9fcc" style:font-size-asian="9pt" style:font-size-complex="9pt"/>
    </style:style>
    <style:style style:name="T42" style:family="text">
      <style:text-properties fo:font-size="9pt" officeooo:rsid="00c2af9c" style:font-size-asian="9pt" style:font-size-complex="9pt"/>
    </style:style>
    <style:style style:name="T43" style:family="text">
      <style:text-properties fo:font-size="9pt" officeooo:rsid="0091e4f1" style:font-size-asian="9pt" style:font-size-complex="9pt"/>
    </style:style>
    <style:style style:name="T44" style:family="text">
      <style:text-properties fo:font-size="9pt" fo:font-weight="bold" style:font-size-asian="9pt" style:font-weight-asian="bold" style:font-size-complex="9pt" style:font-weight-complex="bold"/>
    </style:style>
    <style:style style:name="T45" style:family="text">
      <style:text-properties fo:font-size="9pt" fo:font-weight="bold" officeooo:rsid="0070cdc6" style:font-size-asian="9pt" style:font-weight-asian="bold" style:font-size-complex="9pt" style:font-weight-complex="bold"/>
    </style:style>
    <style:style style:name="T46" style:family="text">
      <style:text-properties fo:font-size="9pt" fo:font-weight="bold" officeooo:rsid="0072664e" style:font-size-asian="9pt" style:font-weight-asian="bold" style:font-size-complex="9pt" style:font-weight-complex="bold"/>
    </style:style>
    <style:style style:name="T47" style:family="text">
      <style:text-properties fo:font-size="9pt" fo:language="fi" fo:country="FI" style:font-size-asian="9pt" style:font-size-complex="9pt"/>
    </style:style>
    <style:style style:name="T48" style:family="text">
      <style:text-properties fo:font-size="9pt" fo:language="fi" fo:country="FI" officeooo:rsid="0023dbb9" style:font-size-asian="9pt" style:font-size-complex="9pt"/>
    </style:style>
    <style:style style:name="T49" style:family="text">
      <style:text-properties fo:font-size="9pt" fo:language="fi" fo:country="FI" officeooo:rsid="0072664e" style:font-size-asian="9pt" style:font-size-complex="9pt"/>
    </style:style>
    <style:style style:name="T50" style:family="text">
      <style:text-properties fo:font-size="9pt" fo:language="fi" fo:country="FI" officeooo:rsid="00ab31f3" style:font-size-asian="9pt" style:font-size-complex="9pt"/>
    </style:style>
    <style:style style:name="T51" style:family="text">
      <style:text-properties fo:font-size="9pt" fo:language="fi" fo:country="FI" officeooo:rsid="00b3958c" style:font-size-asian="9pt" style:font-size-complex="9pt"/>
    </style:style>
    <style:style style:name="T52" style:family="text">
      <style:text-properties fo:font-size="9pt" fo:language="fi" fo:country="FI" officeooo:rsid="00c2af9c" style:font-size-asian="9pt" style:font-size-complex="9pt"/>
    </style:style>
    <style:style style:name="T53" style:family="text">
      <style:text-properties fo:font-size="9pt" fo:language="fi" fo:country="FI" officeooo:rsid="0091e4f1" style:font-size-asian="9pt" style:font-size-complex="9pt"/>
    </style:style>
    <style:style style:name="T54" style:family="text">
      <style:text-properties style:text-underline-style="solid" style:text-underline-width="auto" style:text-underline-color="font-color"/>
    </style:style>
    <style:style style:name="T55" style:family="text">
      <style:text-properties style:font-name="Calibri2" fo:font-size="9pt" fo:language="en" fo:country="GB" style:font-size-asian="9pt" style:font-size-complex="9pt"/>
    </style:style>
    <style:style style:name="T56" style:family="text">
      <style:text-properties style:font-name="Calibri2" fo:font-size="9pt" fo:language="en" fo:country="GB" officeooo:rsid="00b13b9b" style:font-size-asian="9pt" style:font-size-complex="9pt"/>
    </style:style>
    <style:style style:name="T57" style:family="text">
      <style:text-properties style:font-name="Calibri2" fo:font-size="9pt" fo:language="en" fo:country="GB" officeooo:rsid="0091e4f1" style:font-size-asian="9pt" style:font-size-complex="9pt"/>
    </style:style>
    <style:style style:name="T58" style:family="text">
      <style:text-properties style:font-name="Calibri2" fo:font-size="9pt" fo:language="en" fo:country="GB" officeooo:rsid="009b1774" style:font-size-asian="9pt" style:font-size-complex="9pt"/>
    </style:style>
    <style:style style:name="T59" style:family="text">
      <style:text-properties style:font-name="Calibri2" fo:font-size="9pt" style:font-size-asian="9pt" style:font-size-complex="9pt"/>
    </style:style>
    <style:style style:name="T60" style:family="text">
      <style:text-properties style:font-name="Calibri2" fo:font-size="9pt" officeooo:rsid="00b13b9b" style:font-size-asian="9pt" style:font-size-complex="9pt"/>
    </style:style>
    <style:style style:name="T61" style:family="text">
      <style:text-properties style:font-name="Calibri2" fo:font-size="9pt" officeooo:rsid="0091e4f1" style:font-size-asian="9pt" style:font-size-complex="9pt"/>
    </style:style>
    <style:style style:name="T62" style:family="text">
      <style:text-properties style:font-name="Calibri2" fo:font-size="9pt" officeooo:rsid="009b1774" style:font-size-asian="9pt" style:font-size-complex="9pt"/>
    </style:style>
    <style:style style:name="T63" style:family="text">
      <style:text-properties style:font-name="Calibri2" fo:font-size="9pt" fo:language="fi" fo:country="FI" style:font-size-asian="9pt" style:font-size-complex="9pt"/>
    </style:style>
    <style:style style:name="T64" style:family="text">
      <style:text-properties style:font-name="Calibri2" fo:font-size="9pt" fo:language="fi" fo:country="FI" officeooo:rsid="0091e4f1" style:font-size-asian="9pt" style:font-size-complex="9pt"/>
    </style:style>
    <style:style style:name="T65" style:family="text">
      <style:text-properties style:font-name="Calibri2" fo:font-size="9pt" fo:language="fi" fo:country="FI" officeooo:rsid="009b1774" style:font-size-asian="9pt" style:font-size-complex="9pt"/>
    </style:style>
    <style:style style:name="T66" style:family="text">
      <style:text-properties fo:language="fi" fo:country="FI"/>
    </style:style>
    <style:style style:name="T67"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68"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69"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70"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74"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5"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81"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3"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6"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7"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88"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89"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90"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5"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6"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100"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2"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103"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107"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108"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09"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0"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111"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11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13"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4"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5"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16"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7"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18"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19"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0"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1"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2"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3"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24"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25" style:family="text">
      <style:text-properties fo:font-size="7pt" style:font-size-asian="7pt" style:font-size-complex="7pt"/>
    </style:style>
    <style:style style:name="T126"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g text:anchor-type="paragraph" draw:z-index="0" draw:name="Forme1" draw:style-name="gr2"><draw:g draw:style-name="gr26"><draw:frame draw:style-name="gr290" draw:text-style-name="P151" svg:width="2.946cm" svg:height="1.876cm" svg:x="3.443cm" svg:y="0.551cm"><draw:text-box><text:p text:style-name="P91"><text:span text:style-name="T126">Euroopan komissio</text:span></text:p><text:p text:style-name="P91"><text:span text:style-name="T126"/></text:p></draw:text-box></draw:frame></draw:g><draw:g draw:style-name="gr26"><draw:polygon draw:style-name="gr291" draw:text-style-name="P152" svg:width="1.397cm" svg:height="0.819cm" svg:x="0.792cm" svg:y="0.605cm" svg:viewBox="0 0 1398 820" draw:points="1397,820 0,820 0,0 1397,0 1398,0 1398,820"><text:p/></draw:polygon><draw:polygon draw:style-name="gr292" draw:text-style-name="P153" svg:width="0.127cm" svg:height="0.111cm" svg:x="1.427cm" svg:y="0.688cm" svg:viewBox="0 0 128 112" draw:points="63,85 24,112 39,69 0,43 49,43 63,0 78,43 128,43 87,69 103,112"><text:p/></draw:polygon><draw:polygon draw:style-name="gr292" draw:text-style-name="P153" svg:width="0.127cm" svg:height="0.106cm" svg:x="1.427cm" svg:y="1.234cm" svg:viewBox="0 0 128 107" draw:points="63,82 24,107 39,66 0,40 49,40 63,0 77,40 128,40 87,66 103,107"><text:p/></draw:polygon><draw:polygon draw:style-name="gr292" draw:text-style-name="P153" svg:width="0.127cm" svg:height="0.107cm" svg:x="1.582cm" svg:y="1.197cm" svg:viewBox="0 0 128 108" draw:points="64,82 24,108 39,67 0,40 49,40 64,0 78,40 128,40 87,67 104,108"><text:p/></draw:polygon><draw:polygon draw:style-name="gr292" draw:text-style-name="P153" svg:width="0.127cm" svg:height="0.107cm" svg:x="1.582cm" svg:y="0.725cm" svg:viewBox="0 0 128 108" draw:points="64,83 24,108 39,67 0,41 49,41 64,0 78,41 128,41 87,67 104,108"><text:p/></draw:polygon><draw:polygon draw:style-name="gr292" draw:text-style-name="P153" svg:width="0.127cm" svg:height="0.107cm" svg:x="1.7cm" svg:y="0.823cm" svg:viewBox="0 0 128 108" draw:points="63,83 24,108 39,67 0,41 49,41 63,0 79,41 128,41 88,67 103,108"><text:p/></draw:polygon><draw:polygon draw:style-name="gr292" draw:text-style-name="P153" svg:width="0.127cm" svg:height="0.107cm" svg:x="1.7cm" svg:y="1.099cm" svg:viewBox="0 0 128 108" draw:points="63,83 24,108 39,67 0,40 49,40 63,0 79,40 128,40 88,67 103,108"><text:p/></draw:polygon><draw:polygon draw:style-name="gr292" draw:text-style-name="P153" svg:width="0.127cm" svg:height="0.107cm" svg:x="1.74cm" svg:y="0.958cm" svg:viewBox="0 0 128 108" draw:points="65,82 24,108 39,66 0,40 49,40 65,0 79,40 128,40 88,66 103,108"><text:p/></draw:polygon><draw:polygon draw:style-name="gr292" draw:text-style-name="P153" svg:width="0.127cm" svg:height="0.106cm" svg:x="1.27cm" svg:y="0.725cm" svg:viewBox="0 0 128 107" draw:points="65,82 26,107 41,66 0,40 50,40 65,0 79,40 128,40 88,66 103,107"><text:p/></draw:polygon><draw:polygon draw:style-name="gr292" draw:text-style-name="P153" svg:width="0.127cm" svg:height="0.106cm" svg:x="1.159cm" svg:y="0.824cm" svg:viewBox="0 0 128 107" draw:points="65,82 26,107 41,66 0,40 50,40 65,0 79,40 128,40 88,66 103,107"><text:p/></draw:polygon><draw:polygon draw:style-name="gr292" draw:text-style-name="P153" svg:width="0.127cm" svg:height="0.107cm" svg:x="1.12cm" svg:y="0.959cm" svg:viewBox="0 0 128 108" draw:points="65,81 24,108 41,66 0,40 50,40 65,0 79,40 128,40 88,66 103,108"><text:p/></draw:polygon><draw:polygon draw:style-name="gr292" draw:text-style-name="P153" svg:width="0.127cm" svg:height="0.107cm" svg:x="1.159cm" svg:y="1.099cm" svg:viewBox="0 0 128 108" draw:points="65,82 26,108 41,67 0,40 50,40 65,0 79,40 128,40 88,67 103,108"><text:p/></draw:polygon><draw:polygon draw:style-name="gr292" draw:text-style-name="P153" svg:width="0.127cm" svg:height="0.107cm" svg:x="1.275cm" svg:y="1.197cm" svg:viewBox="0 0 128 108" draw:points="64,83 26,108 41,67 0,40 50,40 64,0 79,40 128,40 88,67 103,108"><text:p/></draw:polygon><draw:path draw:style-name="gr293" draw:text-style-name="P154" svg:width="0.97cm" svg:height="0.718cm" svg:x="2.404cm" svg:y="0.018cm" svg:viewBox="0 0 971 719" svg:d="M0 0c0 0 287 402 340 475 52 74 113 132 325 172 213 39 306 58 306 58v14c0 0-135-25-309-59-173-34-245-46-325-142-65-81-337-441-337-441z"><text:p/></draw:path><draw:path draw:style-name="gr293" draw:text-style-name="P154" svg:width="0.97cm" svg:height="0.491cm" svg:x="2.404cm" svg:y="0.478cm" svg:viewBox="0 0 971 492" svg:d="M0 1c0 0 261 241 337 309 81 74 184 101 326 123 136 21 308 46 308 46v13c0 0-162-23-308-45-143-21-244-33-326-100-75-59-337-276-337-276v-71z"><text:p/></draw:path><draw:path draw:style-name="gr293" draw:text-style-name="P154" svg:width="0.97cm" svg:height="0.442cm" svg:x="2.404cm" svg:y="0.584cm" svg:viewBox="0 0 971 443" svg:d="M0 0c0 0 248 203 337 272 82 64 148 83 327 111s307 46 307 46v14c0 0-163-23-308-43-145-21-238-29-326-92-101-71-337-241-337-241z"><text:p/></draw:path><draw:path draw:style-name="gr293" draw:text-style-name="P154" svg:width="0.97cm" svg:height="0.386cm" svg:x="2.404cm" svg:y="0.702cm" svg:viewBox="0 0 971 387" svg:d="M0 0c0 0 283 198 337 233 53 34 124 75 328 101 202 26 306 38 306 38v15c0 0-184-23-306-37-123-13-217-19-327-83-107-63-338-205-338-205z"><text:p/></draw:path><draw:path draw:style-name="gr293" draw:text-style-name="P154" svg:width="0.97cm" svg:height="0.333cm" svg:x="2.404cm" svg:y="0.815cm" svg:viewBox="0 0 971 334" svg:d="M0 0c0 0 284 167 339 194 53 25 118 69 326 92 207 23 306 34 306 34v14c0 0-172-17-307-29-135-13-226-30-327-78-100-48-337-170-337-170z"><text:p/></draw:path><draw:path draw:style-name="gr293" draw:text-style-name="P154" svg:width="0.97cm" svg:height="0.278cm" svg:x="2.404cm" svg:y="0.923cm" svg:viewBox="0 0 971 279" svg:d="M0 0c0 0 251 120 337 158 96 42 177 62 327 77 145 16 307 31 307 31v13c0 0-149-13-307-27-158-13-212-19-327-63-101-41-337-137-337-137z"><text:p/></draw:path><draw:path draw:style-name="gr293" draw:text-style-name="P154" svg:width="0.97cm" svg:height="0.225cm" svg:x="2.404cm" svg:y="1.034cm" svg:viewBox="0 0 971 226" svg:d="M0 0c0 0 199 75 339 124 138 48 244 53 326 61 37 3 306 27 306 27v14c0 0-161-11-306-23-146-11-209-16-327-50-119-35-338-102-338-102z"><text:p/></draw:path><draw:path draw:style-name="gr293" draw:text-style-name="P154" svg:width="0.97cm" svg:height="0.168cm" svg:x="2.404cm" svg:y="1.15cm" svg:viewBox="0 0 971 169" svg:d="M0 0c0 0 201 55 338 86 138 33 263 46 327 49 63 4 306 21 306 21v13c0 0-139-8-307-19-136-8-246-17-327-33-89-17-337-69-337-69z"><text:p/></draw:path><draw:path draw:style-name="gr293" draw:text-style-name="P154" svg:width="0.97cm" svg:height="0.114cm" svg:x="2.404cm" svg:y="1.263cm" svg:viewBox="0 0 971 115" svg:d="M0 0c0 0 165 25 338 52 131 18 308 30 326 31 19 1 307 17 307 17v15c0 0-185-9-307-15-126-7-255-13-327-19-162-15-337-35-337-35z"><text:p/></draw:path><draw:path draw:style-name="gr293" draw:text-style-name="P154" svg:width="0.97cm" svg:height="0.043cm" svg:x="2.404cm" svg:y="1.378cm" svg:viewBox="0 0 971 44" svg:d="M0 0c0 0 259 8 338 10 80 2 633 22 633 22v12h-971z"><text:p/></draw:path><draw:path draw:style-name="gr293" draw:text-style-name="P154" svg:width="0.97cm" svg:height="0.659cm" svg:x="2.404cm" svg:y="0.134cm" svg:viewBox="0 0 971 660" svg:d="M664 594c-234-44-289-120-327-167-40-47-337-427-337-427v70c12 14 266 321 337 402 81 91 208 112 327 134 120 22 307 54 307 54v-12c0 0-247-43-307-54z"><text:p/></draw:path><draw:path draw:style-name="gr293" draw:text-style-name="P154" svg:width="0.97cm" svg:height="0.609cm" svg:x="2.404cm" svg:y="0.239cm" svg:viewBox="0 0 971 610" svg:d="M664 547c-193-33-272-86-327-151-57-64-337-396-337-396v82c12 11 267 287 337 355 80 80 192 101 327 124 136 21 307 49 307 49v-11c0 0-195-32-307-52z"><text:p/></draw:path><draw:path draw:style-name="gr293" draw:text-style-name="P154" svg:width="0.97cm" svg:height="0.55cm" svg:x="2.404cm" svg:y="0.36cm" svg:viewBox="0 0 971 551" svg:d="M664 489c-201-34-241-62-327-143-54-52-325-334-337-346v76c0 0 254 238 337 308 108 92 209 99 327 118 119 19 307 49 307 49v-13c0 0-227-35-307-48z"><text:p/></draw:path><draw:path draw:style-name="gr293" draw:text-style-name="P154" svg:width="1.603cm" svg:height="0.482cm" svg:x="0.132cm" svg:y="0.127cm" svg:viewBox="0 0 1604 483" svg:d="M0 483c0 0 662-62 849-84 293-36 534-75 755-374 0 0 0-17 0-25-135 182-323 307-581 342-253 36-1023 87-1023 87z"><text:p/></draw:path><draw:path draw:style-name="gr293" draw:text-style-name="P154" svg:width="1.603cm" svg:height="0.515cm" svg:x="0.132cm" svg:y="0.018cm" svg:viewBox="0 0 1604 516" svg:d="M0 516c0 0 614-67 817-92 321-39 546-75 787-402 0 0 0-14 0-22-147 198-332 327-613 366-276 38-991 94-991 94z"><text:p/></draw:path><draw:polygon draw:style-name="gr293" draw:text-style-name="P154" svg:width="0.627cm" svg:height="0.043cm" svg:x="0.132cm" svg:y="1.378cm" svg:viewBox="0 0 628 44" draw:points="0,0 628,0 628,44 0,44"><text:p/></draw:polygon><draw:path draw:style-name="gr293" draw:text-style-name="P154" svg:width="0.113cm" svg:height="0.107cm" svg:x="1.621cm" svg:y="0.466cm" svg:viewBox="0 0 114 108" svg:d="M114 31c0 0 0-26 0-31-29 39-69 76-114 108h45c25-23 48-48 69-77z"><text:p/></draw:path><draw:path draw:style-name="gr293" draw:text-style-name="P154" svg:width="0.299cm" svg:height="0.22cm" svg:x="1.436cm" svg:y="0.352cm" svg:viewBox="0 0 300 221" svg:d="M300 28c0 0 0-22 0-28-72 96-178 171-300 221h72c84-42 161-103 228-193z"><text:p/></draw:path><draw:path draw:style-name="gr293" draw:text-style-name="P154" svg:width="0.802cm" svg:height="0.336cm" svg:x="0.932cm" svg:y="0.238cm" svg:viewBox="0 0 803 337" svg:d="M803 27c0 0 0-20 0-27-124 165-315 279-552 312-55 7-147 16-251 25l287-1c190-37 367-109 515-309z"><text:p/></draw:path><draw:path draw:style-name="gr293" draw:text-style-name="P154" svg:width="0.627cm" svg:height="0.048cm" svg:x="0.132cm" svg:y="1.307cm" svg:viewBox="0 0 628 49" svg:d="M628 0c-321 1-628 3-628 3v46c0 0 322-3 628-5z"><text:p/></draw:path><draw:path draw:style-name="gr293" draw:text-style-name="P154" svg:width="0.627cm" svg:height="0.051cm" svg:x="0.132cm" svg:y="1.227cm" svg:viewBox="0 0 628 52" svg:d="M628 0c-318 4-628 6-628 6v46c0 0 325-3 628-8z"><text:p/></draw:path><draw:path draw:style-name="gr293" draw:text-style-name="P154" svg:width="0.627cm" svg:height="0.056cm" svg:x="0.132cm" svg:y="1.15cm" svg:viewBox="0 0 628 57" svg:d="M628 0c-316 4-628 9-628 9v48c0 0 329-6 628-13z"><text:p/></draw:path><draw:path draw:style-name="gr293" draw:text-style-name="P154" svg:width="0.627cm" svg:height="0.059cm" svg:x="0.132cm" svg:y="1.071cm" svg:viewBox="0 0 628 60" svg:d="M628 0c-315 6-628 12-628 12v48c0 0 332-8 628-16z"><text:p/></draw:path><draw:path draw:style-name="gr293" draw:text-style-name="P154" svg:width="0.627cm" svg:height="0.065cm" svg:x="0.132cm" svg:y="0.993cm" svg:viewBox="0 0 628 66" svg:d="M628 0c-311 9-628 17-628 17v49c0 0 337-11 628-22z"><text:p/></draw:path><draw:path draw:style-name="gr293" draw:text-style-name="P154" svg:width="0.627cm" svg:height="0.069cm" svg:x="0.132cm" svg:y="0.913cm" svg:viewBox="0 0 628 70" svg:d="M628 0c-309 11-628 20-628 20v50c0 0 340-12 628-26z"><text:p/></draw:path><draw:path draw:style-name="gr293" draw:text-style-name="P154" svg:width="0.627cm" svg:height="0.075cm" svg:x="0.132cm" svg:y="0.836cm" svg:viewBox="0 0 628 76" svg:d="M628 0c-308 13-628 24-628 24v52c0 0 345-16 628-32z"><text:p/></draw:path><draw:path draw:style-name="gr293" draw:text-style-name="P154" svg:width="0.627cm" svg:height="0.081cm" svg:x="0.132cm" svg:y="0.755cm" svg:viewBox="0 0 628 82" svg:d="M628 0c-304 16-628 29-628 29v53c0 0 349-20 628-38z"><text:p/></draw:path><draw:path draw:style-name="gr293" draw:text-style-name="P154" svg:width="0.627cm" svg:height="0.087cm" svg:x="0.132cm" svg:y="0.673cm" svg:viewBox="0 0 628 88" svg:d="M628 0c-302 20-628 36-628 36v52c0 0 354-24 628-45z"><text:p/></draw:path><draw:path draw:style-name="gr293" draw:text-style-name="P154" svg:width="0.627cm" svg:height="0.093cm" svg:x="0.132cm" svg:y="0.592cm" svg:viewBox="0 0 628 94" svg:d="M628 0c-299 21-628 41-628 41v53c0 0 359-28 628-52z"><text:p/></draw:path><draw:polygon draw:style-name="gr291" draw:text-style-name="P152" svg:width="0.08cm" svg:height="0.819cm" svg:x="6.156cm" svg:y="0.605cm" svg:viewBox="0 0 81 820" draw:points="81,0 0,0 0,820 81,820"><text:p/></draw:polygon></draw:g></draw:g>FLASH EUROBAROMETER 584</text:p>
      <text:p text:style-name="P23"/>
      <text:p text:style-name="P48">EU:n haasteet ja painopisteet</text:p>
      <text:p text:style-name="P23"/>
      <text:p text:style-name="P49">Eurobarometri-raportti </text:p>
      <text:p text:style-name="P49">kesäkuu 2026</text:p>
      <text:p text:style-name="P23"><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24">Demoscopyn viestinnän pääosaston (DG COMM ”Public Opinion and Citizens Engagement” -yksikkö) pyynnöstä tekemä tutkimus </text:p>
      <text:p text:style-name="P23">Tämä asiakirja ei edusta Euroopan komission näkemystä. Sen sisältämät tulkinnat ja mielipiteet ovat yksinomaan kirjoittajien omia. </text:p>
      <table:table table:name="Tableau1" table:style-name="Tableau1">
        <table:table-column table:style-name="Tableau1.A"/>
        <table:table-column table:style-name="Tableau1.B"/>
        <table:table-row>
          <table:table-cell table:style-name="Tableau1.A1" office:value-type="string">
            <text:p text:style-name="P61">Hankkeen nimi </text:p>
          </table:table-cell>
          <table:table-cell table:style-name="Tableau1.A1" office:value-type="string">
            <text:p text:style-name="P67">Flash-eurobarometri 584 – EU:n haasteet ja painopisteet </text:p>
          </table:table-cell>
        </table:table-row>
        <table:table-row>
          <table:table-cell table:style-name="Tableau1.A1" office:value-type="string">
            <text:p text:style-name="P87"/>
          </table:table-cell>
          <table:table-cell table:style-name="Tableau1.A1" office:value-type="string">
            <text:p text:style-name="P67">Raportti </text:p>
          </table:table-cell>
        </table:table-row>
        <table:table-row>
          <table:table-cell table:style-name="Tableau1.A1" office:value-type="string">
            <text:p text:style-name="P87"/>
          </table:table-cell>
          <table:table-cell table:style-name="Tableau1.A1" office:value-type="string">
            <text:p text:style-name="P67">FI </text:p>
          </table:table-cell>
        </table:table-row>
        <table:table-row>
          <table:table-cell table:style-name="Tableau1.A1" office:value-type="string">
            <text:p text:style-name="P61">Luettelon numero </text:p>
          </table:table-cell>
          <table:table-cell table:style-name="Tableau1.A1" office:value-type="string">
            <text:p text:style-name="P67">NA-01-26-031-FI-N </text:p>
          </table:table-cell>
        </table:table-row>
        <table:table-row>
          <table:table-cell table:style-name="Tableau1.A1" office:value-type="string">
            <text:p text:style-name="P61">ISBN </text:p>
          </table:table-cell>
          <table:table-cell table:style-name="Tableau1.A1" office:value-type="string">
            <text:p text:style-name="P67">978-92-68-41278-7 </text:p>
          </table:table-cell>
        </table:table-row>
        <table:table-row>
          <table:table-cell table:style-name="Tableau1.A1" office:value-type="string">
            <text:p text:style-name="P87"/>
          </table:table-cell>
          <table:table-cell table:style-name="Tableau1.A1" office:value-type="string">
            <text:p text:style-name="P67">doi: 10.2775/2560997 </text:p>
          </table:table-cell>
        </table:table-row>
        <table:table-row>
          <table:table-cell table:style-name="Tableau1.A1" office:value-type="string">
            <text:p text:style-name="P87"/>
          </table:table-cell>
          <table:table-cell table:style-name="Tableau1.A1" office:value-type="string">
            <text:p text:style-name="P87"/>
          </table:table-cell>
        </table:table-row>
        <table:table-row>
          <table:table-cell table:style-name="Tableau1.A1" office:value-type="string">
            <text:p text:style-name="P61">© Euroopan unioni, 2026 </text:p>
          </table:table-cell>
          <table:table-cell table:style-name="Tableau1.A1" office:value-type="string">
            <text:p text:style-name="P63"/>
          </table:table-cell>
        </table:table-row>
        <table:table-row>
          <table:table-cell table:style-name="Tableau1.A1" office:value-type="string">
            <text:p text:style-name="P63"/>
          </table:table-cell>
          <table:table-cell table:style-name="Tableau1.A1" office:value-type="string">
            <text:p text:style-name="P1"><text:a xlink:type="simple" xlink:href="https://europa.eu/eurobarometer" text:style-name="Internet_20_link" text:visited-style-name="Visited_20_Internet_20_Link"><text:span text:style-name="T66">https://europa.eu/eurobarometer</text:span></text:a><text:span text:style-name="T66"> </text:span></text:p>
          </table:table-cell>
        </table:table-row>
      </table:table>
      <text:p text:style-name="P21"/>
      <text:p text:style-name="P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88" svg:width="5.158cm" svg:height="2.899cm" svg:x="1.191cm" svg:y="-0.425cm"><draw:image xlink:href="Pictures/10000001000001A20000010D054676CE5C0DECD7.png" xlink:type="simple" xlink:show="embed" xlink:actuate="onLoad" draw:mime-type="image/png"><text:p/></draw:image></draw:frame><text:span text:style-name="T21">Pierre Dieumegardin laatima asiakirja Europokune</text:span><text:span text:style-name="T66"> </text:span><text:span text:style-name="T22">- Europe Together- ja</text:span><text:span text:style-name="T66"> </text:span><text:a xlink:type="simple" xlink:href="https://e-d-e.org/" text:style-name="Internet_20_link" text:visited-style-name="Visited_20_Internet_20_Link"><text:span text:style-name="T66">Europe Democracy Esperanto -ohjelmista.</text:span></text:a></text:p>
      <text:p text:style-name="P26"><text:span text:style-name="T35">Tämän "väliaikaisen" asiakirjan </text:span><text:span text:style-name="T19">tarkoituksena</text:span><text:span text:style-name="T35"> on antaa</text:span> <text:span text:style-name="T35">yhä useammalle Euroopan unionin kansalaiselle mahdollisuus tutustua Euroopan unionin tuottamiin (ja verovaroin rahoitettuihin) asiakirjoihin.</text:span></text:p>
      <text:p text:style-name="P26"><text:span text:style-name="T45">Jos</text:span><text:span text:style-name="T44"> käännöksiä ei ole,</text:span> <text:span text:style-name="T46">kansalaiset</text:span><text:span text:style-name="T44"> suljetaan pois keskustelusta.</text:span></text:p>
      <text:p text:style-name="P6"><text:span text:style-name="T47">Tämä</text:span><text:span text:style-name="T66"> </text:span><text:span text:style-name="T48">asiakirja ”E</text:span><text:span text:style-name="T63"> urobaromete</text:span><text:span text:style-name="T64"> r”</text:span><text:span text:style-name="T66"> </text:span><text:a xlink:type="simple" xlink:href="https://europa.eu/eurobarometer/surveys/detail/3677" text:style-name="Internet_20_link" text:visited-style-name="Visited_20_Internet_20_Link"><text:span text:style-name="T49">oli olemassa</text:span><text:span text:style-name="T66"> </text:span><text:span text:style-name="T65">vain</text:span><text:span text:style-name="T47"> englanniksi</text:span><text:span text:style-name="T66"> </text:span><text:span text:style-name="T47">pdf-tiedostossa.</text:span></text:a><text:span text:style-name="T47"> </text:span><text:span text:style-name="T50">Alkuperäisestä tiedostosta</text:span><text:span text:style-name="T51"> </text:span><text:span text:style-name="T49">loimme</text:span><text:span text:style-name="T66"> </text:span><text:span text:style-name="T47">Libre Office</text:span><text:span text:style-name="T50"> -ohjelmiston valmisteleman odt-tiedoston</text:span><text:span text:style-name="T47"> konekäännöstä </text:span><text:span text:style-name="T48">varten</text:span><text:span text:style-name="T47"> muille kielille. </text:span><text:span text:style-name="T52">Tulokset ovat</text:span><text:span text:style-name="T66"> </text:span><text:span text:style-name="T53">nyt</text:span><text:span text:style-name="T66"> </text:span><text:a xlink:type="simple" xlink:href="https://europokune.eu/article57/ebfl584_defiprior" text:style-name="Internet_20_link" text:visited-style-name="Visited_20_Internet_20_Link"><text:span text:style-name="T47">saatavilla kaikilla virallisilla kielillä.</text:span></text:a></text:p>
      <text:p text:style-name="P50"/>
      <text:p text:style-name="P51">On toivottavaa, että tärkeiden asiakirjojen kääntäminen siirtyy EU:n hallinnolle. ”Tärkeät asiakirjat” eivät ole pelkästään lakeja ja asetuksia vaan myös <text:span text:style-name="T54">tärkeitä tietoja, joita tarvitaan tietoon perustuvien päätösten tekemiseksi yhdessä.</text:span></text:p>
      <text:p text:style-name="P50">Jotta voisimme keskustella yhteisestä tulevaisuudestamme yhdessä ja mahdollistaa luotettavat käännökset, kansainvälinen esperanto olisi erittäin hyödyllinen sen yksinkertaisuuden, säännöllisyyden ja tarkkuuden vuoksi.</text:p>
      <text:p text:style-name="P15">Ota yhteyttä:</text:p>
      <text:p text:style-name="P4"><text:a xlink:type="simple" xlink:href="https://europokune.eu/static6/kontaktu-nin" text:style-name="Internet_20_link" text:visited-style-name="Visited_20_Internet_20_Link"><text:span text:style-name="T66">Kontaktu nin-Ek ! Eŭropo kune! (englanniksi)</text:span></text:a><text:span text:style-name="T21"> </text:span></text:p>
      <text:p text:style-name="P5"><text:a xlink:type="simple" xlink:href="https://e-d-e.org/-Kontakti-EDE" text:style-name="Internet_20_link" text:visited-style-name="Visited_20_Internet_20_Link"><text:span text:style-name="T21">https://e-d-e.org/-Kontakti-EDE</text:span></text:a></text:p>
      <text:p text:style-name="P27"/>
      <text:table-of-content text:style-name="Sect1" text:protected="true" text:name="Table des matières1">
        <text:table-of-content-source text:outline-level="10">
          <text:index-title-template text:style-name="Contents_20_Heading">Sisällysluettel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isällysluettelo</text:p>
          </text:index-title>
          <text:p text:style-name="P2"><text:a xlink:type="simple" xlink:href="#__RefHeading___Toc4046_3967327191" text:style-name="Index_20_Link" text:visited-style-name="Index_20_Link">Johdanto<text:tab/>4</text:a></text:p>
          <text:p text:style-name="P2"><text:a xlink:type="simple" xlink:href="#__RefHeading___Toc4048_3967327191" text:style-name="Index_20_Link" text:visited-style-name="Index_20_Link">Keskeiset havainnot<text:tab/>6</text:a></text:p>
          <text:p text:style-name="P2"><text:a xlink:type="simple" xlink:href="#__RefHeading___Toc4050_3967327191" text:style-name="Index_20_Link" text:visited-style-name="Index_20_Link">1. Altistuminen ja riskit, joita lapset kohtaavat sosiaalisessa mediassa<text:tab/>8</text:a></text:p>
          <text:p text:style-name="P3"><text:a xlink:type="simple" xlink:href="#__RefHeading___Toc4052_3967327191" text:style-name="Index_20_Link" text:visited-style-name="Index_20_Link">1.1 Väärien ja harhaanjohtavien tietojen paljastaminen ja niihin vastaaminen verkossa<text:tab/>8</text:a></text:p>
          <text:p text:style-name="P3"><text:a xlink:type="simple" xlink:href="#__RefHeading___Toc4054_3967327191" text:style-name="Index_20_Link" text:visited-style-name="Index_20_Link">1.2 Lasten verkossa kohtaamat riskit ja heidän suojelunsa<text:tab/>12</text:a></text:p>
          <text:p text:style-name="P2"><text:a xlink:type="simple" xlink:href="#__RefHeading___Toc4056_3967327191" text:style-name="Index_20_Link" text:visited-style-name="Index_20_Link">2. Demokratiaa ja oikeusvaltiota koskevat käsitykset<text:tab/>16</text:a></text:p>
          <text:p text:style-name="P3"><text:a xlink:type="simple" xlink:href="#__RefHeading___Toc4058_3967327191" text:style-name="Index_20_Link" text:visited-style-name="Index_20_Link">2.1 Demokratian peruspilareiden tunnistaminen<text:tab/>16</text:a></text:p>
          <text:p text:style-name="P3"><text:a xlink:type="simple" xlink:href="#__RefHeading___Toc4060_3967327191" text:style-name="Index_20_Link" text:visited-style-name="Index_20_Link">2.2 Eriävä tyytyväisyys oikeusvaltioperiaatteeseen kansallisella ja EU:n tasolla<text:tab/>18</text:a></text:p>
          <text:p text:style-name="P3"><text:a xlink:type="simple" xlink:href="#__RefHeading___Toc4062_3967327191" text:style-name="Index_20_Link" text:visited-style-name="Index_20_Link">2.3 Epäilykset kansalaisten toimista EU:n päätöksentekoon vaikuttamiseksi<text:tab/>22</text:a></text:p>
          <text:p text:style-name="P2"><text:a xlink:type="simple" xlink:href="#__RefHeading___Toc4064_3967327191" text:style-name="Index_20_Link" text:visited-style-name="Index_20_Link">3. Energiakriisi<text:tab/>25</text:a></text:p>
          <text:p text:style-name="P3"><text:a xlink:type="simple" xlink:href="#__RefHeading___Toc4066_3967327191" text:style-name="Index_20_Link" text:visited-style-name="Index_20_Link">3.1 Uusiutuva energia, johtava toimenpide fossiilisista polttoaineista luopumiseksi<text:tab/>25</text:a></text:p>
          <text:p text:style-name="P3"><text:a xlink:type="simple" xlink:href="#__RefHeading___Toc4068_3967327191" text:style-name="Index_20_Link" text:visited-style-name="Index_20_Link">3.2 Energian hintojen nousu: Kulutuksen vähentäminen rakennemuutoksen sijaan<text:tab/>27</text:a></text:p>
          <text:p text:style-name="P2"><text:a xlink:type="simple" xlink:href="#__RefHeading___Toc4070_3967327191" text:style-name="Index_20_Link" text:visited-style-name="Index_20_Link">4. Käsitys kauppapolitiikasta ja taloudellisesta suvereniteetista<text:tab/>29</text:a></text:p>
          <text:p text:style-name="P3"><text:a xlink:type="simple" xlink:href="#__RefHeading___Toc4072_3967327191" text:style-name="Index_20_Link" text:visited-style-name="Index_20_Link">4.1 Yhteistyö kauppaneuvotteluissa<text:tab/>29</text:a></text:p>
          <text:p text:style-name="P3"><text:a xlink:type="simple" xlink:href="#__RefHeading___Toc4074_3967327191" text:style-name="Index_20_Link" text:visited-style-name="Index_20_Link">4.2 Kauppasuhteiden monipuolistaminen<text:tab/>31</text:a></text:p>
          <text:p text:style-name="P2"><text:a xlink:type="simple" xlink:href="#__RefHeading___Toc4076_3967327191" text:style-name="Index_20_Link" text:visited-style-name="Index_20_Link">5. Näkemykset EU:n suurimmista haasteista<text:tab/>33</text:a></text:p>
          <text:p text:style-name="P3"><text:a xlink:type="simple" xlink:href="#__RefHeading___Toc4078_3967327191" text:style-name="Index_20_Link" text:visited-style-name="Index_20_Link">5.1 Eurooppalaisten käsitykset EU:n tärkeimmistä haasteista<text:tab/>33</text:a></text:p>
          <text:p text:style-name="P3"><text:a xlink:type="simple" xlink:href="#__RefHeading___Toc4080_3967327191" text:style-name="Index_20_Link" text:visited-style-name="Index_20_Link">5.2 Eurooppalaisten EU:lta odottamat ensisijaiset tavoitteet<text:tab/>37</text:a></text:p>
          <text:p text:style-name="P2"><text:a xlink:type="simple" xlink:href="#__RefHeading___Toc4082_3967327191" text:style-name="Index_20_Link" text:visited-style-name="Index_20_Link">6. EU:n turvallisuus ja puolustus<text:tab/>40</text:a></text:p>
          <text:p text:style-name="P3"><text:a xlink:type="simple" xlink:href="#__RefHeading___Toc4084_3967327191" text:style-name="Index_20_Link" text:visited-style-name="Index_20_Link">6.1 Kansallisen turvallisuuden uhka ja tuki EU:n puolustusomavaraisuudelle<text:tab/>40</text:a></text:p>
          <text:p text:style-name="P3"><text:a xlink:type="simple" xlink:href="#__RefHeading___Toc4086_3967327191" text:style-name="Index_20_Link" text:visited-style-name="Index_20_Link">6.2 Luottamus EU:hun turvallisuuden ja puolustuksen vahvistamiseksi<text:tab/>43</text:a></text:p>
          <text:p text:style-name="P2"><text:a xlink:type="simple" xlink:href="#__RefHeading___Toc4088_3967327191" text:style-name="Index_20_Link" text:visited-style-name="Index_20_Link">7. Tekniset eritelmät<text:tab/>46</text:a></text:p>
          <text:p text:style-name="P2"><text:a xlink:type="simple" xlink:href="#__RefHeading___Toc4090_3967327191" text:style-name="Index_20_Link" text:visited-style-name="Index_20_Link">8. Qu estionnaire<text:tab/>48</text:a></text:p>
        </text:index-body>
      </text:table-of-content>
      <text:p text:style-name="P28"/>
      <text:p text:style-name="P28"/>
      <text:section text:style-name="Sect2" text:name="Section1">
        <text:h text:style-name="P8" text:outline-level="1"><text:bookmark-start text:name="__RefHeading___Toc4046_3967327191"/>Johdanto<text:bookmark-end text:name="__RefHeading___Toc4046_3967327191"/></text:h>
        <text:p text:style-name="P28">Euroopan unionissa eletään merkittävän poliittisen, taloudellisen ja yhteiskunnallisen epävarmuuden aikaa. Turvallisuus- ja puolustuskysymyksistä, strategisesta riippumattomuudesta, energiapaineista, kilpailukyvystä, demokratian häiriönsietokyvystä ja disinformaatiosta on tullut keskeisessä asemassa EU:n tulevaisuudesta käytävässä julkisessa keskustelussa. Tämä on otettu huomioon tuoreessa Eurobarometri-tutkimuksessa: 68 prosenttia eurooppalaisista on samaa mieltä siitä, että heidän maansa turvallisuus on uhattuna nykyisessä<text:note text:id="ftn1" text:note-class="footnote"><text:note-citation>1</text:note-citation><text:note-body><text:p text:style-name="Footnote"><text:span text:style-name="T66">Flash Eurobarometer 574, The European Union in Defence and Space, Euroopan komissio, DEFIS-pääosasto, tammikuu 2026, </text:span><text:a xlink:type="simple" xlink:href="https://europa.eu/eurobarometer/surveys/detail/3652" text:style-name="Internet_20_link" text:visited-style-name="Visited_20_Internet_20_Link"><text:span text:style-name="T66">The European Union in Defence and Space – Eurobarometer survey</text:span></text:a><text:span text:style-name="T66"> </text:span></text:p></text:note-body></text:note> kansainvälisessä tilanteessa, mikä on yhteinen käsitys kaikissa jäsenvaltioissa. Tässä yhteydessä kansalaisten näkemykset antavat tärkeän kuvan siitä, miten EU:n rooli, vahvuudet ja haavoittuvuudet ymmärretään eri jäsenvaltioissa. Syyskuussa 2025 julkaistussa aiemmassa Flash Eurobarometri -tutkimuksessa tarkasteltiin jo kansalaisten näkemyksiä Euroopan unionin tulevaisuudesta, muun muassa heidän optimismiaan, heidän arviotaan EU:n tärkeimmistä vahvuuksista ja haasteista sekä heidän odotuksiaan keskeisistä poliittisista painopisteistä. Sen tulokset korostivat näiden aiheiden jatkuvaa merkitystä ja vahvistivat tarpeen seurata yleisen mielipiteen kehitystä nopeasti muuttuvassa ympäristössä. </text:p>
        <text:p text:style-name="P28">Sen vuoksi Euroopan komissio käynnistää uuden Flash-eurobarometrin, jolla päivitetään ja syvennetään saatavilla olevaa näyttöä kansalaisten näkemyksistä Euroopan unionin haasteista ja painopisteistä vuonna 2026. Kyselyllä mitataan, miten ihmiset eri puolilla EU27:ää näkevät unionin kohtaamat tärkeimmät ongelmat, mihin aloihin heidän mielestään olisi kiinnitettävä ensisijaisesti huomiota ja miten he näkevät EU:n laajemman suunnan vastauksena nykyisiin ja uusiin paineisiin. Siinä säilytetään myös rajallinen määrä edellisen aallon suuntausindikaattoreita, joiden avulla voidaan arvioida ajan mittaan tapahtuvia muutoksia tietyissä keskeisissä aiheissa, kuten optimismi EU:n tulevaisuutta kohtaan, havaitut vahvuudet ja haasteet, poliittiset painopisteet, demokratia, taloudellinen luottamus ja turvallisuus. Samalla kyselylomakkeessa käsitellään kysymyksiä, jotka ovat erityisen merkityksellisiä nykyisen asialistan kannalta, mukaan lukien puolustus, strateginen riippumattomuus, EU:n asema maailmassa, energiakriisi, innovointi, yksinkertaistaminen ja disinformaatio. Tulokset tarjoavat oikea-aikaista ja vertailukelpoista näyttöä, joka tukee komission strategisia pohdinta- ja viestintätoimia ennen syyskuussa 2026 pidettävää unionin tilaa koskevaa puhetta. </text:p>
        <text:p text:style-name="P28">Demoscopy haastatteli Euroopan komission viestinnän pääosaston (DG COMM ”Public Opinion and Citizens Engagement” Unit) puolesta 15-vuotiasta ja sitä vanhempaa väestöä kaikissa Euroopan unionin (EU) 27 jäsenvaltiossa. </text:p>
        <text:p text:style-name="P28">Kesäkuun 19. ja 24. päivän 2026 välisenä aikana tehtiin 25 904 haastattelua käyttäen CAWI-haastattelua (Computer Assisted Web Interviewing), jossa tehtiin noin 1 000 haastattelua suuremmissa maissa ja 500 haastattelua pienemmissä maissa (LU, CY, MT). </text:p>
        <text:p text:style-name="P28"/>
        <text:p text:style-name="P7">Huomautukset</text:p>
        <text:p text:style-name="P58"><text:span text:style-name="T12">▪ </text:span>Kyselytiedot painotetaan </text:p>
        <text:p text:style-name="P58">▪ Tutkimustuloksiin sovelletaan otantatoleranssia, mikä tarkoittaa, että kaikki maiden tai ryhmien väliset ilmeiset erot eivät välttämättä ole tilastollisesti merkitseviä. </text:p>
        <text:p text:style-name="P58">▪ Kun vastaajat voivat valita useamman kuin yhden vastauksen, vastausprosenttien summa voi olla yli 100 %. </text:p>
        <text:p text:style-name="P58">▪ Tässä raportissa maihin viitataan niiden virallisella lyhenteellä jäljempänä esitetyllä tavalla.</text:p>
        <text:p text:style-name="P28"><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60">BE</text:p></table:table-cell><table:table-cell table:style-name="Tableau2.A1" office:value-type="string"><text:p text:style-name="P60">Belgia</text:p></table:table-cell><table:table-cell table:style-name="Tableau2.A1" office:value-type="string"><text:p text:style-name="P60">FR</text:p></table:table-cell><table:table-cell table:style-name="Tableau2.A1" office:value-type="string"><text:p text:style-name="P60">Ranska</text:p></table:table-cell><table:table-cell table:style-name="Tableau2.A1" office:value-type="string"><text:p text:style-name="P60">NL</text:p></table:table-cell><table:table-cell table:style-name="Tableau2.A1" office:value-type="string"><text:p text:style-name="P60">Alankomaat</text:p></table:table-cell></table:table-row><table:table-row table:style-name="Tableau2.1"><table:table-cell table:style-name="Tableau2.A1" office:value-type="string"><text:p text:style-name="P60">BG</text:p></table:table-cell><table:table-cell table:style-name="Tableau2.A1" office:value-type="string"><text:p text:style-name="P60">Bulgaria</text:p></table:table-cell><table:table-cell table:style-name="Tableau2.A1" office:value-type="string"><text:p text:style-name="P60">HR</text:p></table:table-cell><table:table-cell table:style-name="Tableau2.A1" office:value-type="string"><text:p text:style-name="P60">Kroatia</text:p></table:table-cell><table:table-cell table:style-name="Tableau2.A1" office:value-type="string"><text:p text:style-name="P60">AT</text:p></table:table-cell><table:table-cell table:style-name="Tableau2.A1" office:value-type="string"><text:p text:style-name="P60">Itävalta</text:p></table:table-cell></table:table-row><table:table-row table:style-name="Tableau2.1"><table:table-cell table:style-name="Tableau2.A1" office:value-type="string"><text:p text:style-name="P60">CZ</text:p></table:table-cell><table:table-cell table:style-name="Tableau2.A1" office:value-type="string"><text:p text:style-name="P60">Tšekki</text:p></table:table-cell><table:table-cell table:style-name="Tableau2.A1" office:value-type="string"><text:p text:style-name="P60">IT</text:p></table:table-cell><table:table-cell table:style-name="Tableau2.A1" office:value-type="string"><text:p text:style-name="P60">Italia</text:p></table:table-cell><table:table-cell table:style-name="Tableau2.A1" office:value-type="string"><text:p text:style-name="P60">PL</text:p></table:table-cell><table:table-cell table:style-name="Tableau2.A1" office:value-type="string"><text:p text:style-name="P60">Puola</text:p></table:table-cell></table:table-row><table:table-row table:style-name="Tableau2.1"><table:table-cell table:style-name="Tableau2.A1" office:value-type="string"><text:p text:style-name="P60">DK</text:p></table:table-cell><table:table-cell table:style-name="Tableau2.A1" office:value-type="string"><text:p text:style-name="P60">Tanska</text:p></table:table-cell><table:table-cell table:style-name="Tableau2.A1" office:value-type="string"><text:p text:style-name="P60">CY</text:p></table:table-cell><table:table-cell table:style-name="Tableau2.A1" office:value-type="string"><text:p text:style-name="P60">Kyproksen tasavalta*</text:p></table:table-cell><table:table-cell table:style-name="Tableau2.A1" office:value-type="string"><text:p text:style-name="P60">PT</text:p></table:table-cell><table:table-cell table:style-name="Tableau2.A1" office:value-type="string"><text:p text:style-name="P60">Portugali</text:p></table:table-cell></table:table-row><table:table-row table:style-name="Tableau2.1"><table:table-cell table:style-name="Tableau2.A1" office:value-type="string"><text:p text:style-name="P60">DE</text:p></table:table-cell><table:table-cell table:style-name="Tableau2.A1" office:value-type="string"><text:p text:style-name="P60">Saksa</text:p></table:table-cell><table:table-cell table:style-name="Tableau2.A1" office:value-type="string"><text:p text:style-name="P60">LV</text:p></table:table-cell><table:table-cell table:style-name="Tableau2.A1" office:value-type="string"><text:p text:style-name="P60">Latvia</text:p></table:table-cell><table:table-cell table:style-name="Tableau2.A1" office:value-type="string"><text:p text:style-name="P60">RO</text:p></table:table-cell><table:table-cell table:style-name="Tableau2.A1" office:value-type="string"><text:p text:style-name="P60">Romania</text:p></table:table-cell></table:table-row><table:table-row table:style-name="Tableau2.1"><table:table-cell table:style-name="Tableau2.A1" office:value-type="string"><text:p text:style-name="P60">EE</text:p></table:table-cell><table:table-cell table:style-name="Tableau2.A1" office:value-type="string"><text:p text:style-name="P60">Viro</text:p></table:table-cell><table:table-cell table:style-name="Tableau2.A1" office:value-type="string"><text:p text:style-name="P60">LT</text:p></table:table-cell><table:table-cell table:style-name="Tableau2.A1" office:value-type="string"><text:p text:style-name="P60">Liettua</text:p></table:table-cell><table:table-cell table:style-name="Tableau2.A1" office:value-type="string"><text:p text:style-name="P60">Sl</text:p></table:table-cell><table:table-cell table:style-name="Tableau2.A1" office:value-type="string"><text:p text:style-name="P60">Slovenia</text:p></table:table-cell></table:table-row><table:table-row table:style-name="Tableau2.1"><table:table-cell table:style-name="Tableau2.A1" office:value-type="string"><text:p text:style-name="P60">IE</text:p></table:table-cell><table:table-cell table:style-name="Tableau2.A1" office:value-type="string"><text:p text:style-name="P60">Irlanti</text:p></table:table-cell><table:table-cell table:style-name="Tableau2.A1" office:value-type="string"><text:p text:style-name="P60">LU</text:p></table:table-cell><table:table-cell table:style-name="Tableau2.A1" office:value-type="string"><text:p text:style-name="P60">Luxemburg</text:p></table:table-cell><table:table-cell table:style-name="Tableau2.A1" office:value-type="string"><text:p text:style-name="P60">SK</text:p></table:table-cell><table:table-cell table:style-name="Tableau2.A1" office:value-type="string"><text:p text:style-name="P60">Slovakia</text:p></table:table-cell></table:table-row><table:table-row table:style-name="Tableau2.1"><table:table-cell table:style-name="Tableau2.A1" office:value-type="string"><text:p text:style-name="P60">EL</text:p></table:table-cell><table:table-cell table:style-name="Tableau2.A1" office:value-type="string"><text:p text:style-name="P60">Kreikka</text:p></table:table-cell><table:table-cell table:style-name="Tableau2.A1" office:value-type="string"><text:p text:style-name="P60">HU</text:p></table:table-cell><table:table-cell table:style-name="Tableau2.A1" office:value-type="string"><text:p text:style-name="P60">Unkari</text:p></table:table-cell><table:table-cell table:style-name="Tableau2.A1" office:value-type="string"><text:p text:style-name="P60">Fl</text:p></table:table-cell><table:table-cell table:style-name="Tableau2.A1" office:value-type="string"><text:p text:style-name="P60">Suomi</text:p></table:table-cell></table:table-row><table:table-row table:style-name="Tableau2.1"><table:table-cell table:style-name="Tableau2.A1" office:value-type="string"><text:p text:style-name="P60">ES</text:p></table:table-cell><table:table-cell table:style-name="Tableau2.A1" office:value-type="string"><text:p text:style-name="P60">Espanja</text:p></table:table-cell><table:table-cell table:style-name="Tableau2.A1" office:value-type="string"><text:p text:style-name="P60">MT</text:p></table:table-cell><table:table-cell table:style-name="Tableau2.A1" office:value-type="string"><text:p text:style-name="P60">Malta</text:p></table:table-cell><table:table-cell table:style-name="Tableau2.A1" office:value-type="string"><text:p text:style-name="P60">SE</text:p></table:table-cell><table:table-cell table:style-name="Tableau2.A1" office:value-type="string"><text:p text:style-name="P60">Ruotsi</text:p></table:table-cell></table:table-row><table:table-row table:style-name="Tableau2.1"><table:table-cell table:style-name="Tableau2.A1" table:number-columns-spanned="6" office:value-type="string"><text:p text:style-name="P60">*Koko Kypros on yksi EU:n 27 jäsenvaltiosta. Käytännön syistä haastatteluja tehtiin vain Kyproksen tasavallan hallituksen hallinnassa olevassa maan osassa. </text:p></table:table-cell><table:covered-table-cell/><table:covered-table-cell/><table:covered-table-cell/><table:covered-table-cell/><table:covered-table-cell/></table:table-row></table:table><text:p text:style-name="P13"/></draw:text-box></draw:frame></text:p>
        <text:p text:style-name="P28"/>
        <text:h text:style-name="P8" text:outline-level="1"><text:bookmark-start text:name="__RefHeading___Toc4048_3967327191"/>Keskeiset havainnot <text:bookmark-end text:name="__RefHeading___Toc4048_3967327191"/></text:h>
        <text:p text:style-name="P52">Altistuminen ja riskit, joita lapset kohtaavat sosiaalisessa mediassa </text:p>
        <text:p text:style-name="P59">• Viimeisten seitsemän päivän aikana 58 prosenttia eurooppalaisista on törmännyt sisältöön, josta he eivät ole varmoja, ja 57 prosenttia on törmännyt sisältöön, jota he pitävät vääränä tai harhaanjohtavana. 42 prosenttia uskoo löytäneensä sisältöä, joka voi olla osa ulkomaista yritystä vaikuttaa heidän mielipiteeseensä. Osuus on Virossa 55 prosenttia ja Latviassa 54 prosenttia, kun taas Alankomaissa ja Belgiassa se on 35 prosenttia. </text:p>
        <text:p text:style-name="P59">• Epäillyt sisällöt jaetaan eurooppalaisille lähes tasaisesti sen mukaan, verrataanko niitä muihin lähteisiin (33 %) vai jätetäänkö ne huomiotta (32 %). Vain 15 prosenttia ilmoittaa siitä alustalle, 15 prosenttia keskustelee siitä ystävien tai perheen kanssa ja 5 prosenttia jakaa sen verkossa. </text:p>
        <text:p text:style-name="P59">• Eurooppalaiset suosivat tiukempaa ja sääntöihin perustuvaa reagointia väärään tietoon: Kaksi yleisimmin valittua toimenpidettä ovat laittoman sisällön tiukemmat seuraamukset (44 %) ja tiukemmat alustasäännöt (40 %) ennen koulutusta ja medialukutaitoa (29 %). </text:p>
        <text:p text:style-name="P59">• Seitsemän kymmenestä eurooppalaisesta on huolissaan riskeistä, joita lapset kohtaavat verkossa verkkokiusaamisesta tai -häirinnästä (71 %) verkkoviettelyyn tai seksuaaliseen hyväksikäyttöön (70 %). Enemmistö on huolissaan kaikista riskeistä kaikissa jäsenvaltioissa. </text:p>
        <text:p text:style-name="P59">• 63 prosenttia eurooppalaisista haluaa sitovia EU:n tason sääntöjä, joilla rajoitetaan lasten pääsyä sosiaaliseen mediaan iän mukaan: 36 prosenttia kannattaa tietyn iän alittavaa suoraa kieltoa ja 27 prosenttia myöhäistä käyttöoikeutta. Tuki on yli 50 prosenttia kaikissa jäsenvaltioissa. </text:p>
        <text:p text:style-name="P52">Demokratiaa ja oikeusvaltiota koskevat käsitykset </text:p>
        <text:p text:style-name="P59">• Sananvapautta (34 %), vapaita ja rehellisiä vaaleja (32 %) sekä oikeusvaltioperiaatteen ja perusoikeuksien kunnioittamista (31 %) pidetään EU:n demokratian tärkeimpinä pilareina. </text:p>
        <text:p text:style-name="P59">• Eurooppalaisista 51 prosenttia on tyytyväisiä oikeusvaltioperiaatteen kunnioittamiseen omassa maassaan, kun EU:n tasolla vastaava osuus on 47 prosenttia (vastaava osuus on 47 prosenttia tyytymätön). Kansalliset tyytyväisyysasteet vaihtelevat Luxemburgin 91 prosentista Bulgarian 29 prosenttiin. </text:p>
        <text:p text:style-name="P59">• Enemmistö ei pidä minkäänlaisia kansalaisten toimia vaalien jälkeen tehokkaina: kansalaisten suora osallistuminen (esim. eurooppalainen kansalaisaloite) on listan kärjessä 46 prosentissa, kun taas yhdistyksen tai kansalaisjärjestön jäsenyyttä pidetään tehottomimpana toimena (35 prosenttia). </text:p>
        <text:p text:style-name="P52">Energiakriisi </text:p>
        <text:p text:style-name="P59">• Uusiutuvan energian kapasiteetin lisääminen on tärkein toimenpide, jonka eurooppalaiset yhdistävät EU:n siirtymiseen pois fossiilisista polttoaineista. Ensiksi mainittu osuus on 35 prosenttia ja yhteensä 56 prosenttia, mikä on paljon enemmän kuin energiatehokkuustoimenpiteet (40 prosenttia) ja ydinratkaisut (32 prosenttia). </text:p>
        <text:p text:style-name="P59">• Energian hintojen noustessa eurooppalaiset mukauttavat käyttäytymistään pääasiassa sen sijaan, että investoisivat rakenteellisiin ratkaisuihin: 31 prosenttia vähensi kokonaissähkönkulutustaan ja 27 prosenttia seurasi energiankulutustaan tarkemmin, kun taas vain 16 prosenttia investoi tehokkaisiin laitteisiin ja 14 prosenttia asensi uusiutuvia ratkaisuja. 11 prosenttia ei ryhtynyt mihinkään toimiin. </text:p>
        <text:p text:style-name="P52">Kauppa: monipuolistaminen ja EU:n tason yhteistyö </text:p>
        <text:p text:style-name="P59">• 65 prosenttia eurooppalaisista on sitä mieltä, että EU:n olisi vahvistettava taloudellista riippumattomuuttaan monipuolistamalla kauppasuhteitaan, ja 62 prosenttia katsoo, että jäsenvaltiot saavuttavat parempia tuloksia neuvottelemalla yhdessä EU:n tasolla. Enemmistö kannattaa molempia lausuntoja kaikissa jäsenvaltioissa. </text:p>
        <text:p text:style-name="P59"><text:soft-page-break/>• Luottamus EU:hun on vahvin tuen antaja: EU:n tason kauppayhteistyöstä on sovittu 72 prosenttia niiden keskuudessa, jotka luottavat EU:hun, ja 49 prosenttia niiden keskuudessa, jotka eivät luota EU:hun. </text:p>
        <text:p text:style-name="P52">Näkemykset EU:n tärkeimmistä haasteista ja painopisteistä </text:p>
        <text:p text:style-name="P59">• Elinkustannukset (39 %) ovat edelleen eurooppalaisten suurin huolenaihe ennen Ukrainan sotaa (33 %) ja laitonta muuttoliikettä (32 %). Huoli elinkustannuksista on kasvanut syyskuusta 2025 lähtien (+10 prosenttiyksikköä), kun taas huoli Ukrainan sodasta on vähentynyt (-14 prosenttiyksikköä). </text:p>
        <text:p text:style-name="P59">• Kysyttäessä, mitä EU:n olisi asetettava etusijalle, eurooppalaiset asettavat laittoman muuttoliikkeen (25 prosenttia) ja turvallisuuden ja puolustuksen (24 prosenttia) juuri ennen ilmastonmuutosta (21 prosenttia) ja Ukrainan sotaa (20 prosenttia) paljon tiukemmin ryhmiteltyyn järjestykseen kuin EU:n tärkeimmät haasteet. </text:p>
        <text:p text:style-name="P52">EU:n turvallisuus- ja puolustuspolitiikka </text:p>
        <text:p text:style-name="P59">• 52 prosenttia eurooppalaisista on sitä mieltä, että heidän maansa turvallisuus on uhattuna, mikä on 16 prosenttiyksikköä vähemmän kuin tammikuussa 2026. Tästä laskusta huolimatta 68 prosenttia on samaa mieltä siitä, että EU:n olisi vahvistettava valmiuksiaan puolustaa itseään itsenäisesti, mikä on enemmistö kaikissa jäsenvaltioissa. </text:p>
        <text:p text:style-name="P59">• 56 prosenttia eurooppalaisista luottaa siihen, että EU vahvistaa turvallisuutta ja puolustusta ja suojelee kansalaisiaan paremmin, mikä on 4 prosenttiyksikköä enemmän kuin tammikuusta 2026 lähtien, mikä on pienempi enemmistö kuin EU:n itsenäisen puolustuksen periaatteen tukeminen. </text:p>
        <text:p text:style-name="P29"/>
      </text:section>
      <text:p text:style-name="P28"/>
      <text:h text:style-name="P17" text:outline-level="1"><text:bookmark-start text:name="__RefHeading___Toc4050_3967327191"/>1. Altistuminen ja riskit, joita lapset kohtaavat sosiaalisessa mediassa <text:bookmark-end text:name="__RefHeading___Toc4050_3967327191"/></text:h>
      <text:h text:style-name="P19" text:outline-level="2"><text:bookmark-start text:name="__RefHeading___Toc4052_3967327191"/>1.1 Väärien ja harhaanjohtavien tietojen paljastaminen ja niihin vastaaminen verkossa <text:bookmark-end text:name="__RefHeading___Toc4052_3967327191"/></text:h>
      <text:section text:style-name="Sect2" text:name="Section2">
        <text:p text:style-name="P54">Käytännössä useimmat eurooppalaiset törmäävät epävarmaan luotettavuuteen joka viikko. </text:p>
        <text:p text:style-name="P23"/>
        <text:p text:style-name="P23">Käytännössä epäluotettavalle verkkosisällölle altistuminen on laajalle levinnyttä. Kysymys koski vain seitsemää viime päivää, lyhyttä ajanjaksoa, ja kuitenkin useampi kuin joka toinen eurooppalainen (58 prosenttia) oli löytänyt sisältöä, josta he eivät olleet varmoja, mukaan lukien noin joka viides (22 prosenttia) päivittäin tai lähes päivittäin. Vastaava osuus (57 %) oli törmännyt sisältöön, jota he pitivät vääränä tai harhaanjohtavana, jälleen noin joka viides (21 %) joka päivä tai lähes joka päivä. Havaittu altistuminen ulkomaiselle sekaantumiselle on jonkin verran vähemmän laajalle levinnyttä, mutta kaukana marginaalisesta: 42 prosenttia oli törmännyt sisältöön, jonka he uskoivat olevan osa vieraan maan tai järjestön yritystä vaikuttaa heidän mielipiteeseensä. Vaikka tämä on edelleen alle 50 prosentin rajan, se on edelleen hyvin merkittävä osuus. </text:p>
        <text:p text:style-name="P54"><draw:g text:anchor-type="paragraph" draw:z-index="2" draw:name="Objet de groupe 1" draw:style-name="gr2"><draw:frame draw:style-name="gr147" draw:text-style-name="P89" svg:width="0.389cm" svg:height="0.482cm" svg:x="16.249cm" svg:y="6.712cm"><draw:text-box><text:p/></draw:text-box></draw:frame><draw:path draw:style-name="gr275" draw:text-style-name="P132" svg:width="3.154cm" svg:height="4.351cm" svg:x="0.482cm" svg:y="1.825cm" svg:viewBox="0 0 3155 4352" svg:d="M3155 0h-3155v671h3155zM3013 1834h-3013v685h3013zM2147 3681h-2147v671h2147z"><text:p/></draw:path><draw:path draw:style-name="gr276" draw:text-style-name="P133" svg:width="6.191cm" svg:height="4.351cm" svg:x="2.628cm" svg:y="1.825cm" svg:viewBox="0 0 6192 4352" svg:d="M6192 0h-5184v671h5184zM6049 1834h-5183v685h5183zM3890 3681h-3890v671h3890z"><text:p/></draw:path><draw:path draw:style-name="gr277" draw:text-style-name="P134" svg:width="5.609cm" svg:height="4.351cm" svg:x="6.518cm" svg:y="1.825cm" svg:viewBox="0 0 5610 4352" svg:d="M5610 0h-3309v671h3309zM5610 1834h-3452v685h3452zM3735 3681h-3735v671h3735z"><text:p/></draw:path><draw:path draw:style-name="gr278" draw:text-style-name="P135" svg:width="3.308cm" svg:height="4.351cm" svg:x="10.255cm" svg:y="1.825cm" svg:viewBox="0 0 3309 4352" svg:d="M3309 0h-1435v671h1435zM3309 1834h-1435v685h1435zM2728 3681h-2728v671h2728z"><text:p/></draw:path><draw:path draw:style-name="gr279" draw:text-style-name="P136" svg:width="1.874cm" svg:height="4.351cm" svg:x="12.982cm" svg:y="1.825cm" svg:viewBox="0 0 1875 4352" svg:d="M1875 0h-1293v671h1293zM1875 1834h-1293v685h1293zM1875 3681h-1875v671h1875z"><text:p/></draw:path><draw:frame draw:style-name="gr74" draw:text-style-name="P115" svg:width="0.267cm" svg:height="0.302cm" svg:x="1.935cm" svg:y="2.062cm"><draw:text-box><text:p text:style-name="P91"><text:span text:style-name="T90">22</text:span></text:p></draw:text-box></draw:frame><draw:frame draw:style-name="gr74" draw:text-style-name="P115" svg:width="0.267cm" svg:height="0.302cm" svg:x="1.863cm" svg:y="3.911cm"><draw:text-box><text:p text:style-name="P91"><text:span text:style-name="T90">21</text:span></text:p></draw:text-box></draw:frame><draw:frame draw:style-name="gr72" draw:text-style-name="P115" svg:width="0.269cm" svg:height="0.302cm" svg:x="1.431cm" svg:y="5.747cm"><draw:text-box><text:p text:style-name="P91"><text:span text:style-name="T90">15</text:span></text:p></draw:text-box></draw:frame><draw:frame draw:style-name="gr74" draw:text-style-name="P115" svg:width="0.267cm" svg:height="0.302cm" svg:x="6.107cm" svg:y="2.062cm"><draw:text-box><text:p text:style-name="P91"><text:span text:style-name="T90">36</text:span></text:p></draw:text-box></draw:frame><draw:frame draw:style-name="gr72" draw:text-style-name="P115" svg:width="0.269cm" svg:height="0.302cm" svg:x="5.962cm" svg:y="3.911cm"><draw:text-box><text:p text:style-name="P91"><text:span text:style-name="T90">36</text:span></text:p></draw:text-box></draw:frame><draw:frame draw:style-name="gr72" draw:text-style-name="P115" svg:width="0.269cm" svg:height="0.302cm" svg:x="4.452cm" svg:y="5.747cm"><draw:text-box><text:p text:style-name="P91"><text:span text:style-name="T90">27</text:span></text:p></draw:text-box></draw:frame><draw:frame draw:style-name="gr74" draw:text-style-name="P115" svg:width="0.267cm" svg:height="0.302cm" svg:x="10.353cm" svg:y="2.062cm"><draw:text-box><text:p text:style-name="P91"><text:span text:style-name="T90">23</text:span></text:p></draw:text-box></draw:frame><draw:frame draw:style-name="gr72" draw:text-style-name="P115" svg:width="0.269cm" svg:height="0.302cm" svg:x="10.278cm" svg:y="3.911cm"><draw:text-box><text:p text:style-name="P91"><text:span text:style-name="T90">24</text:span></text:p></draw:text-box></draw:frame><draw:frame draw:style-name="gr74" draw:text-style-name="P115" svg:width="0.267cm" svg:height="0.302cm" svg:x="8.266cm" svg:y="5.747cm"><draw:text-box><text:p text:style-name="P91"><text:span text:style-name="T90">26</text:span></text:p></draw:text-box></draw:frame><draw:frame draw:style-name="gr74" draw:text-style-name="P115" svg:width="0.267cm" svg:height="0.302cm" svg:x="12.725cm" svg:y="2.062cm"><draw:text-box><text:p text:style-name="P91"><text:span text:style-name="T90">10</text:span></text:p></draw:text-box></draw:frame><draw:frame draw:style-name="gr74" draw:text-style-name="P115" svg:width="0.267cm" svg:height="0.302cm" svg:x="12.725cm" svg:y="3.911cm"><draw:text-box><text:p text:style-name="P91"><text:span text:style-name="T90">10</text:span></text:p></draw:text-box></draw:frame><draw:frame draw:style-name="gr73" draw:text-style-name="P115" svg:width="0.246cm" svg:height="0.302cm" svg:x="11.503cm" svg:y="5.747cm"><draw:text-box><text:p text:style-name="P91"><text:span text:style-name="T90">1</text:span></text:p></draw:text-box></draw:frame><draw:frame draw:style-name="gr280" draw:text-style-name="P115" svg:width="0.246cm" svg:height="0.479cm" svg:x="14.152cm" svg:y="2.062cm"><draw:text-box><text:p/></draw:text-box></draw:frame><draw:frame draw:style-name="gr280" draw:text-style-name="P115" svg:width="0.246cm" svg:height="0.479cm" svg:x="14.14cm" svg:y="3.911cm"><draw:text-box><text:p/></draw:text-box></draw:frame><draw:polygon draw:style-name="gr275" draw:text-style-name="P132" svg:width="0.142cm" svg:height="0.129cm" svg:x="2.99cm" svg:y="0.805cm" svg:viewBox="0 0 143 130" draw:points="0,130 143,130 143,0 0,0"><text:p/></draw:polygon><draw:frame draw:style-name="gr74" draw:text-style-name="P115" svg:width="0.267cm" svg:height="0.302cm" svg:x="13.79cm" svg:y="5.761cm"><draw:text-box><text:p text:style-name="P91"><text:span text:style-name="T90">13</text:span></text:p></draw:text-box></draw:frame><draw:polygon draw:style-name="gr276" draw:text-style-name="P133" svg:width="0.142cm" svg:height="0.129cm" svg:x="6.13cm" svg:y="0.805cm" svg:viewBox="0 0 143 130" draw:points="0,130 143,130 143,0 0,0"><text:p/></draw:polygon><draw:path draw:style-name="gr281" draw:text-style-name="P148"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34" svg:width="0.143cm" svg:height="0.129cm" svg:x="8.844cm" svg:y="0.805cm" svg:viewBox="0 0 144 130" draw:points="0,130 144,130 144,0 0,0"><text:p/></draw:polygon><draw:frame draw:style-name="gr282" draw:text-style-name="P115" svg:width="2.916cm" svg:height="0.302cm" svg:x="3.188cm" svg:y="0.757cm"><draw:text-box><text:p text:style-name="P91"><text:span text:style-name="T94">Päivittäin tai lähes päivittäin </text:span></text:p></draw:text-box></draw:frame><draw:polygon draw:style-name="gr278" draw:text-style-name="P135" svg:width="0.129cm" svg:height="0.129cm" svg:x="10.46cm" svg:y="0.805cm" svg:viewBox="0 0 130 130" draw:points="0,130 130,130 130,0 0,0"><text:p/></draw:polygon><draw:frame draw:style-name="gr283" draw:text-style-name="P115" svg:width="1.19cm" svg:height="0.302cm" svg:x="9.044cm" svg:y="0.757cm"><draw:text-box><text:p text:style-name="P91"><text:span text:style-name="T113">Harvemmin</text:span></text:p></draw:text-box></draw:frame><draw:polygon draw:style-name="gr279" draw:text-style-name="P136" svg:width="0.13cm" svg:height="0.129cm" svg:x="11.661cm" svg:y="0.805cm" svg:viewBox="0 0 131 130" draw:points="0,130 131,130 131,0 0,0"><text:p/></draw:polygon><draw:frame draw:style-name="gr284" draw:text-style-name="P115" svg:width="1.061cm" svg:height="0.302cm" svg:x="10.658cm" svg:y="0.757cm"><draw:text-box><text:p text:style-name="P91"><text:span text:style-name="T95">Ei koskaan</text:span></text:p></draw:text-box></draw:frame><draw:frame draw:style-name="gr84" draw:text-style-name="P115" svg:width="1.299cm" svg:height="0.302cm" svg:x="11.855cm" svg:y="0.757cm"><draw:text-box><text:p text:style-name="P91"><text:span text:style-name="T96">En tiedä</text:span></text:p></draw:text-box></draw:frame><draw:frame draw:style-name="gr285" draw:text-style-name="P128" svg:width="10.489cm" svg:height="0.336cm" svg:x="0.399cm" svg:y="0.284cm"><draw:text-box><text:p text:style-name="P91"><text:span text:style-name="T105">Q13 </text:span><text:span text:style-name="T106">Viimeisten seitsemän päivän aikana, kuinka usein olet törmännyt verkossa tietoihin, että ...</text:span></text:p></draw:text-box></draw:frame><draw:frame draw:style-name="gr143" draw:text-style-name="P121" svg:width="0.743cm" svg:height="0.479cm" svg:x="0.002cm" svg:y="0.506cm"><draw:text-box><text:p/></draw:text-box></draw:frame><draw:frame draw:style-name="gr286" draw:text-style-name="P115" svg:width="3.754cm" svg:height="0.302cm" svg:x="0.528cm" svg:y="1.494cm"><draw:text-box><text:p text:style-name="P91"><text:span text:style-name="T91">En ollut varma, oliko se luotettava.</text:span></text:p></draw:text-box></draw:frame><draw:frame draw:style-name="gr287" draw:text-style-name="P115" svg:width="4.068cm" svg:height="0.302cm" svg:x="0.529cm" svg:y="3.357cm"><draw:text-box><text:p text:style-name="P91"><text:span text:style-name="T91">Uskotaan vääräksi tai harhaanjohtavaksi</text:span></text:p></draw:text-box></draw:frame><draw:frame draw:style-name="gr288" draw:text-style-name="P115" svg:width="10.951cm" svg:height="0.503cm" svg:x="0.531cm" svg:y="5.191cm"><draw:text-box><text:p text:style-name="P91"><text:span text:style-name="T91">Uskotaan saattaneen olla osa vieraan maan tai järjestön yritystä vaikuttaa mielipiteeseesi</text:span></text:p></draw:text-box></draw:frame><draw:frame draw:style-name="gr289" draw:text-style-name="P150" svg:width="2.521cm" svg:height="0.287cm" svg:x="6.273cm" svg:y="0.804cm"><draw:text-box><text:p><text:span text:style-name="T125">Useita kertoja viikossa</text:span></text:p></draw:text-box></draw:frame></draw:g>Epäily informaatiosta on yleistä, mutta havaittu ulkomainen sekaantuminen on suurinta itäisellä kyljellä </text:p>
        <text:p text:style-name="P23">Altistumistiheys vaihtelee eri puolilla EU:ta, mutta maat, joissa altistuminen on yleisintä, tekevät niin yleensä kaikkien kolmen erän osalta samanaikaisesti. Luotettavuudeltaan epävarma sisältö altistuu säännöllisesti vähintään kerran viikossa eniten Baltian maissa, Kroatiassa, Kreikassa ja Romaniassa, joissa se vaihtelee noin 65 prosentista 72 prosenttiin, ja vähiten Ranskassa (50 prosenttia), Saksassa (52 prosenttia), Alankomaissa (53 prosenttia) ja Belgiassa (54 prosenttia). Sijoitus on lähes identtinen sisällölle, jota vastaajat pitivät vääränä tai harhaanjohtavana. </text:p>
        <text:p text:style-name="P23">Havaittu altistuminen ulkomaiselle sekaantumiselle on eri asia. Tässä ilmenee selkeä maantieteellinen jakauma, sillä eniten altistuneita maita ovat EU:n itäpuolella sijaitsevat maat, jotka ovat lähimpänä Venäjää. Vähintään kerran viikossa 55 prosenttia vastaajista Virossa, 54 prosenttia Latviassa, 52 prosenttia Liettuassa, 50 prosenttia Romaniassa ja 49 prosenttia Puolassa törmää sisältöön, jonka he uskovat olevan osa vieraan maan tai järjestön yritystä vaikuttaa mielipiteeseen, kun EU27:n keskiarvo on 42 prosenttia. Altistuma on pienin Alankomaissa ja Belgiassa (molemmat 35 %), Ranskassa (37 %) ja Saksassa (38 %). Ero on vielä <text:soft-page-break/>suurempi päinvastaisen vastauksen osalta: Saksassa ja Alankomaissa noin joka neljäs vastaajista sanoo, että he eivät koskaan kohtaa tällaista sisältöä, kun Baltian maissa vastaava luku on noin joka kahdeksas. Useat maat, joissa yleinen epäilys tiedoista on suuri, kuten Kroatia ja Kreikka, raportoivat kuitenkin paljon vähäisemmästä altistumisesta ulkomaiselle sekaantumiselle (45 prosenttia ja 44 prosenttia), mikä viittaa siihen, että laaja skeptisyys verkkosisältöä kohtaan ei automaattisesti johda tarkoitukselliseen ulkomaiseen manipulointiin. </text:p>
        <text:p text:style-name="P23"/>
        <text:p text:style-name="P55">Usein altistuminen johtuu ennen kaikkea sosiaalisen median käytöstä ja siten iästä. </text:p>
        <text:p text:style-name="P30">Tapa, jolla tämä altistus jakautuu, noudattaa melko suoraviivaista logiikkaa: mitä enemmän henkilö käyttää sosiaalista mediaa pysyäkseen ajan tasalla, sitä todennäköisemmin hän löytää sisältöä, jota hän pitää epäluotettavana. Sosiaalisen median käyttö tiedonsaantiin on ylivoimaisesti vahvin tekijä. Päivittäiset käyttäjät raportoivat viikoittaisesta altistumisesta epäilyttävän luotettavalle sisällölle paljon useammin kuin ei-käyttäjät (63 prosenttia verrattuna 34 prosenttiin), ja ero on edelleen suurempi havaitun ulkomaisen sekaantumisen osalta (48 prosenttia verrattuna 17 prosenttiin, ja 41 prosenttia ei-käyttäjistä sanoo, etteivät he koskaan löydä tällaista sisältöä). Myös ikävaikutus on läsnä, vaikka se todennäköisesti liittyy osittain sosiaalisen median käyttöön, koska nuoret ovat näiden alustojen raskaimpia käyttäjiä. Todennäköisimmin altistuvat 15–24-vuotiaat vastaajat, joiden luotettavuus oli epävarma, 71 prosenttia ja epäilty ulkomainen sekaantuminen 53 prosenttia, kun 55-vuotiaiden ja sitä vanhempien vastaava osuus oli 51 prosenttia ja 32 prosenttia. Tämä on peilikuva mallista, joka on nähty huolestuneena lapsiin kohdistuvista riskeistä, joissa vanhemmat vastaajat erottuivat. Muut muuttujat osoittavat samaan suuntaan. Työelämän ulkopuolella olevat vastaajat, joista suurin osa on eläkkeellä, kuuluvat heikoimmassa asemassa oleviin (51 prosenttia ja 32 prosenttia), kun taas sukupuolella, koulutuksella ja asuinalueella on vain vähän merkitystä. </text:p>
        <text:p text:style-name="P23"/>
        <text:p text:style-name="P54">Eurooppalaiset ovat jakautuneet epäilyttävän sisällön tarkistamisen ja yksinkertaisesti sen huomiotta jättämisen välillä </text:p>
        <text:p text:style-name="P31">Kun eurooppalaiset törmäävät tietoihin, joiden he luulevat olevan vääriä tai harhaanjohtavia, he jakautuvat kahteen hyvin erilaiseen reaktioon, joilla on lähes yhtä suuri painoarvo. Kolmas tarkistaa tiedot vertaamalla niitä muihin lähteisiin (33 %), kun taas lähes yhtä moni jättää ne huomiotta (32 %). Varmennus on näin ollen yleisin vastaus, mutta vain kapealla katkaisumarginaalilla. Muut reaktiot ovat harvinaisempia: 15% ilmoittaa sisällöstä alustalle tai verkkosivustolle, ja sama osuus (15%) keskustelee siitä ystävien tai perheen kanssa. Hyvin harvat vastaajat sanovat jakavansa sitä verkossa (5 %), mikä viittaa siihen, että vääräksi uskotun sisällön aktiivinen leviäminen on edelleen vähäistä.</text:p>
        <text:p text:style-name="P23"/>
        <text:p text:style-name="P24"><draw:g text:anchor-type="paragraph" draw:z-index="3" draw:name="Objet de groupe 2" draw:style-name="gr2"><draw:path draw:style-name="gr80" draw:text-style-name="P132" svg:width="7.721cm" svg:height="5.313cm" svg:x="7.5cm" svg:y="1.331cm" svg:viewBox="0 0 7722 5314" svg:d="M7722 0h-7722v801h7722zM7498 1129h-7498v800h7498zM3506 2257h-3506v800h3506zM3506 3385h-3506v801h3506zM1168 4501h-1168v813h1168z"><text:p/></draw:path><draw:frame draw:style-name="gr90" draw:text-style-name="P93" svg:width="0.267cm" svg:height="0.309cm" svg:x="15.339cm" svg:y="1.637cm"><draw:text-box><text:p text:style-name="P91"><text:span text:style-name="T97">33</text:span></text:p></draw:text-box></draw:frame><draw:frame draw:style-name="gr90" draw:text-style-name="P93" svg:width="0.267cm" svg:height="0.309cm" svg:x="15.106cm" svg:y="2.77cm"><draw:text-box><text:p text:style-name="P91"><text:span text:style-name="T97">32</text:span></text:p></draw:text-box></draw:frame><draw:frame draw:style-name="gr88" draw:text-style-name="P93" svg:width="0.269cm" svg:height="0.309cm" svg:x="11.122cm" svg:y="3.895cm"><draw:text-box><text:p text:style-name="P91"><text:span text:style-name="T97">15</text:span></text:p></draw:text-box></draw:frame><draw:frame draw:style-name="gr88" draw:text-style-name="P93" svg:width="0.269cm" svg:height="0.309cm" svg:x="11.122cm" svg:y="5.015cm"><draw:text-box><text:p text:style-name="P91"><text:span text:style-name="T97">15</text:span></text:p></draw:text-box></draw:frame><draw:frame draw:style-name="gr252" draw:text-style-name="P93" svg:width="0.249cm" svg:height="0.309cm" svg:x="8.779cm" svg:y="6.146cm"><draw:text-box><text:p text:style-name="P91"><text:span text:style-name="T97">5</text:span></text:p></draw:text-box></draw:frame><draw:frame draw:style-name="gr267" draw:text-style-name="P93" svg:width="4.292cm" svg:height="0.309cm" svg:x="2.972cm" svg:y="1.6cm"><draw:text-box><text:p text:style-name="P91"><text:span text:style-name="T98">Tarkista se vertaamalla muihin lähteisiin</text:span></text:p></draw:text-box></draw:frame><draw:frame draw:style-name="gr268" draw:text-style-name="P93" svg:width="1.846cm" svg:height="0.309cm" svg:x="6.313cm" svg:y="2.743cm"><draw:text-box><text:p text:style-name="P91"><text:span text:style-name="T98">Jätä se huomiotta</text:span></text:p></draw:text-box></draw:frame><draw:frame draw:style-name="gr269" draw:text-style-name="P93" svg:width="4.22cm" svg:height="0.309cm" svg:x="3.542cm" svg:y="3.869cm"><draw:text-box><text:p text:style-name="P91"><text:span text:style-name="T98">Ilmoita siitä alustalle tai verkkosivustolle</text:span></text:p></draw:text-box></draw:frame><draw:frame draw:style-name="gr270" draw:text-style-name="P93" svg:width="4.479cm" svg:height="0.309cm" svg:x="4.204cm" svg:y="5.029cm"><draw:text-box><text:p text:style-name="P91"><text:span text:style-name="T98">Keskustele asiasta ystävien perheen kanssa</text:span></text:p></draw:text-box></draw:frame><draw:frame draw:style-name="gr271" draw:text-style-name="P93" svg:width="1.578cm" svg:height="0.309cm" svg:x="5.696cm" svg:y="6.172cm"><draw:text-box><text:p text:style-name="P91"><text:span text:style-name="T98">Jaa se verkossa</text:span></text:p></draw:text-box></draw:frame><draw:frame draw:style-name="gr272" draw:text-style-name="P149" svg:width="14.823cm" svg:height="1.013cm" svg:x="0.912cm" svg:y="0.295cm"><draw:text-box><text:p text:style-name="P91"><text:span text:style-name="T118">Q14 </text:span><text:span text:style-name="T117">Kun törmäät verkossa tietoihin, joiden arvelet olevan vääriä tai harhaanjohtavia, mitä yleensä teet (useita vastauksia mahdollisia) </text:span></text:p><text:p text:style-name="P91"><text:span text:style-name="T117"/></text:p></draw:text-box></draw:frame><draw:frame draw:style-name="gr273" draw:text-style-name="P149" svg:width="1.084cm" svg:height="0.479cm" svg:x="13.984cm" svg:y="0.371cm"><draw:text-box><text:p/></draw:text-box></draw:frame><draw:frame draw:style-name="gr274" draw:text-style-name="P149" svg:width="0.511cm" svg:height="0.479cm" svg:x="1.329cm" svg:y="0.711cm"><draw:text-box><text:p/></draw:text-box></draw:frame><draw:frame draw:style-name="gr254" draw:text-style-name="P93" svg:width="0.249cm" svg:height="0.479cm" svg:x="2.242cm" svg:y="0.731cm"><draw:text-box><text:p/></draw:text-box></draw:frame><draw:frame draw:style-name="gr117" draw:text-style-name="P119" svg:width="0.743cm" svg:height="0.479cm" svg:x="0.63cm" svg:y="1.373cm"><draw:text-box><text:p/></draw:text-box></draw:frame></draw:g></text:p>
        <text:p text:style-name="P54">Tarkastusten ja huomiotta jättämisen välinen tasapaino vaihtelee suuresti maittain </text:p>
        <text:p text:style-name="P23"/>
        <text:p text:style-name="P23">Vaikka tarkastukset ja huomiotta jättäminen ovat lähes sidoksissa toisiinsa EU:n tasolla, niiden välinen tasapaino vaihtelee huomattavasti jäsenvaltioiden välillä. Osuus, joka tarkistaa tiedot muista lähteistä, on melko vakaa, mutta osuus, joka yksinkertaisesti jättää sen huomiotta, vaihtelee noin yhdestä viidestä yli neljään kymmenestä. Todentaminen on selvästi yleisempää Virossa (40 %:n tarkastus 22 %:n tarkastuksessa) sekä Puolassa, Itävallassa ja Romaniassa, kun taas huomiotta jättäminen on yleisintä Tanskassa (41 %:n tarkastuksessa 24 %:n tarkastuksessa), Kroatiassa (44 %:n tarkastuksessa 28 %:n tarkastuksessa), Alankomaissa (42 %:n tarkastuksessa 27 %:n tarkastuksessa) ja Irlannissa (40 %:n tarkastuksessa 27 %:n tarkastuksessa). Myös taipumus ilmoittaa sisällöstä alustalle vaihtelee Suomen ja Latvian noin 10 prosentista Portugalin, Kyproksen ja Romanian yli 20 prosenttiin. </text:p>
        <text:p text:style-name="P23"/>
        <text:p text:style-name="P54">Eurooppalaiset asettavat tiukemmat, sääntöihin perustuvat toimenpiteet etusijalle pehmeisiin toimenpiteisiin nähden </text:p>
        <text:p text:style-name="P23">Kun eurooppalaisilta kysytään, mitkä toimenpiteet olisi asetettava etusijalle väärien tai harhaanjohtavien tietojen kielteisten vaikutusten vähentämiseksi verkossa, ja he voivat valita enintään kaksi, he asettavat etusijalle tiukemmat sääntöihin perustuvat toimenpiteet. Neljä yleisimmin valittua ryhmää ovat kaikki luonteeltaan sääntelyyn liittyviä ja tiivistä yhteistyötä tekeviä: tiukemmat seuraamukset laittomasta verkkosisällöstä (44 %), tiukemmat säännöt verkkoalustoille ja sosiaalisen median alustoille (40 %), tekoälyllä tuotetun tai manipuloidun sisällön selkeät merkinnät (38 %) ja sosiaalisen median käytön alaikäraja (37 %). Kansalaisten vaikutusmahdollisuuksien lisäämiseen perustuvat toimenpiteet vähenevät: enemmän koulutusta ja medialukutaitoa sekä itsenäisempää faktantarkistusta valitaan kukin 29 prosentilla. Lähes kukaan ei ole sitä mieltä, että lisätoimenpiteitä ei tarvita (3 prosenttia), mikä viittaa lähes yleiseen toimintatarpeeseen. </text:p>
        <text:p text:style-name="P23"/>
        <text:p text:style-name="P24"/>
        <text:p text:style-name="P23"/>
        <text:p text:style-name="P54">Sääntelytoimet johtavat lähes kaikissa jäsenvaltioissa </text:p>
        <text:p text:style-name="P23">Sääntelytoimia suositaan kaikkialla Euroopan unionissa. Tiukemmat seuraamukset laittomasta verkkosisällöstä ja tiukemmat säännöt verkkoalustoille ja sosiaalisen median alustoille ovat useimmin valittuja toimenpiteitä lähes kaikissa jäsenvaltioissa. Tiukempia seuraamuksia kannatetaan eniten Portugalissa (52 prosenttia), Ranskassa (50 prosenttia) sekä Espanjassa ja Romaniassa (molemmat 49 prosenttia) ja vähiten Latviassa (31 prosenttia). Useimmissa maissa toimenpiteet, jotka perustuvat kansalaisten vaikutusmahdollisuuksien lisäämiseen, eli koulutuksen ja medialukutaidon lisääminen ja riippumattomampi faktantarkistus, ovat heikompia. Kaikkialla vain pieni vähemmistö katsoo, että lisätoimenpiteitä ei tarvita. </text:p>
        <text:p text:style-name="P23"><draw:g text:anchor-type="paragraph" draw:z-index="30" draw:name="Forme2" draw:style-name="gr2"><draw:frame draw:style-name="gr3" draw:text-style-name="P89" svg:width="0.389cm" svg:height="0.482cm" svg:x="16.14cm" svg:y="-0.821cm"><draw:text-box><text:p/></draw:text-box></draw:frame><draw:path draw:style-name="gr4" draw:text-style-name="P90"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92" svg:width="0.262cm" svg:height="0.313cm" svg:x="14.551cm" svg:y="-6.574cm"><draw:text-box><text:p text:style-name="P91"><text:span text:style-name="T67">44</text:span></text:p></draw:text-box></draw:frame><draw:frame draw:style-name="gr6" draw:text-style-name="P93" svg:width="0.258cm" svg:height="0.309cm" svg:x="13.891cm" svg:y="-5.775cm"><draw:text-box><text:p text:style-name="P91"><text:span text:style-name="T68">40</text:span></text:p></draw:text-box></draw:frame><draw:frame draw:style-name="gr7" draw:text-style-name="P93" svg:width="0.251cm" svg:height="0.309cm" svg:x="13.559cm" svg:y="-4.98cm"><draw:text-box><text:p text:style-name="P91"><text:span text:style-name="T68">3</text:span></text:p></draw:text-box></draw:frame><draw:frame draw:style-name="gr8" draw:text-style-name="P93" svg:width="0.258cm" svg:height="0.309cm" svg:x="13.395cm" svg:y="-4.2cm"><draw:text-box><text:p text:style-name="P91"><text:span text:style-name="T68">37</text:span></text:p></draw:text-box></draw:frame><draw:frame draw:style-name="gr9" draw:text-style-name="P93" svg:width="0.251cm" svg:height="0.309cm" svg:x="12.072cm" svg:y="-3.405cm"><draw:text-box><text:p text:style-name="P91"><text:span text:style-name="T68">2</text:span></text:p></draw:text-box></draw:frame><draw:frame draw:style-name="gr10" draw:text-style-name="P93" svg:width="0.251cm" svg:height="0.309cm" svg:x="12.072cm" svg:y="-2.611cm"><draw:text-box><text:p text:style-name="P91"><text:span text:style-name="T68">2</text:span></text:p></draw:text-box></draw:frame><draw:frame draw:style-name="gr11" draw:text-style-name="P93" svg:width="0.251cm" svg:height="0.309cm" svg:x="7.772cm" svg:y="-1.817cm"><draw:text-box><text:p text:style-name="P91"><text:span text:style-name="T68">3</text:span></text:p></draw:text-box></draw:frame><draw:frame draw:style-name="gr12" draw:text-style-name="P93" svg:width="0.251cm" svg:height="0.309cm" svg:x="7.772cm" svg:y="-1.036cm"><draw:text-box><text:p text:style-name="P91"><text:span text:style-name="T68">3</text:span></text:p></draw:text-box></draw:frame><draw:frame draw:style-name="gr13" draw:text-style-name="P92" svg:width="5.712cm" svg:height="0.313cm" svg:x="2.068cm" svg:y="-6.56cm"><draw:text-box><text:p text:style-name="P91"><text:span text:style-name="T69">Tiukemmat seuraamukset laittomasta verkkosisällöstä</text:span></text:p></draw:text-box></draw:frame><draw:frame draw:style-name="gr14" draw:text-style-name="P93" svg:width="7.12cm" svg:height="0.309cm" svg:x="1.651cm" svg:y="-5.775cm"><draw:text-box><text:p text:style-name="P91"><text:span text:style-name="T70">Vahvemmat säännöt verkkoalustoille ja sosiaalisen median alustoille</text:span></text:p></draw:text-box></draw:frame><draw:frame draw:style-name="gr15" draw:text-style-name="P93" svg:width="6.139cm" svg:height="0.309cm" svg:x="1.387cm" svg:y="-4.98cm"><draw:text-box><text:p text:style-name="P91"><text:span text:style-name="T70">Tekoälyllä tuotetun tai käsitellyn sisällön selkeät merkinnät</text:span></text:p></draw:text-box></draw:frame><draw:frame draw:style-name="gr16" draw:text-style-name="P93" svg:width="5.197cm" svg:height="0.309cm" svg:x="1.842cm" svg:y="-4.186cm"><draw:text-box><text:p text:style-name="P91"><text:span text:style-name="T70">Sosiaaliseen mediaan pääsyn alaikäraja</text:span></text:p></draw:text-box></draw:frame><draw:frame draw:style-name="gr17" draw:text-style-name="P93" svg:width="5.003cm" svg:height="0.309cm" svg:x="2.21cm" svg:y="-3.405cm"><draw:text-box><text:p text:style-name="P91"><text:span text:style-name="T70">Lisää koulutusta ja medialukutaitoa kansalaisille</text:span></text:p></draw:text-box></draw:frame><draw:frame draw:style-name="gr18" draw:text-style-name="P93" svg:width="5.143cm" svg:height="0.309cm" svg:x="1.9cm" svg:y="-2.611cm"><draw:text-box><text:p text:style-name="P91"><text:span text:style-name="T70">Verkkosisällön riippumattomampi faktantarkistus</text:span></text:p></draw:text-box></draw:frame><draw:frame draw:style-name="gr19" draw:text-style-name="P93" svg:width="3.703cm" svg:height="0.309cm" svg:x="3.316cm" svg:y="-1.828cm"><draw:text-box><text:p text:style-name="P91"><text:span text:style-name="T70">Lisätoimenpiteitä ei tarvita</text:span></text:p></draw:text-box></draw:frame><draw:frame draw:style-name="gr20" draw:text-style-name="P93" svg:width="1.214cm" svg:height="0.309cm" svg:x="5.768cm" svg:y="-1.036cm"><draw:text-box><text:p text:style-name="P91"><text:span text:style-name="T70">En tiedä</text:span></text:p></draw:text-box></draw:frame><draw:frame draw:style-name="gr21" draw:text-style-name="P94" svg:width="14.87cm" svg:height="0.687cm" svg:x="0.027cm" svg:y="-7.751cm"><draw:text-box><text:p text:style-name="P91"><text:span text:style-name="T71">Kysymys 15 </text:span><text:span text:style-name="T72">Mitkä seuraavista toimenpiteistä, jos sellaisia on, olisi asetettava etusijalle väärien tai harhaanjohtavien tietojen kielteisten vaikutusten vähentämiseksi verkossa ? </text:span><text:span text:style-name="T73">(Voit valita useamman vaihtoehdon, enintään 2)</text:span></text:p></draw:text-box></draw:frame><draw:frame draw:style-name="gr22" draw:text-style-name="P95" svg:width="0.597cm" svg:height="0.479cm" svg:x="0.002cm" svg:y="-6.553cm"><draw:text-box><text:p/></draw:text-box></draw:frame></draw:g></text:p>
        <text:h text:style-name="P20" text:outline-level="2"><text:bookmark-start text:name="__RefHeading___Toc4054_3967327191"/>1.2 Lasten verkossa kohtaamat riskit ja heidän suojelunsa <text:bookmark-end text:name="__RefHeading___Toc4054_3967327191"/></text:h>
        <text:p text:style-name="P23">Laaja ja voimakas huoli riskeistä </text:p>
        <text:p text:style-name="P23"><draw:g text:anchor-type="paragraph" draw:z-index="4" draw:name="Objet de groupe 4" draw:style-name="gr2"><draw:frame draw:style-name="gr246" draw:text-style-name="P89" svg:width="0.387cm" svg:height="0.482cm" svg:x="16.365cm" svg:y="19.421cm"><draw:text-box><text:p/></draw:text-box></draw:frame><draw:frame draw:style-name="gr247" draw:text-style-name="P89" svg:width="0.391cm" svg:height="0.482cm" svg:x="-0.064cm" svg:y="20.107cm"><draw:text-box><text:p/></draw:text-box></draw:frame><draw:path draw:style-name="gr80" draw:text-style-name="P132"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33"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41"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34"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35"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36"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15" svg:width="0.248cm" svg:height="0.302cm" svg:x="3.272cm" svg:y="14.318cm"><draw:text-box><text:p text:style-name="P91"><text:span text:style-name="T90">3</text:span></text:p></draw:text-box></draw:frame><draw:frame draw:style-name="gr250" draw:text-style-name="P93" svg:width="0.271cm" svg:height="0.309cm" svg:x="3.416cm" svg:y="15.232cm"><draw:text-box><text:p text:style-name="P91"><text:span text:style-name="T124">41</text:span></text:p></draw:text-box></draw:frame><draw:frame draw:style-name="gr249" draw:text-style-name="P115" svg:width="0.248cm" svg:height="0.302cm" svg:x="3.199cm" svg:y="16.152cm"><draw:text-box><text:p text:style-name="P91"><text:span text:style-name="T90">3</text:span></text:p></draw:text-box></draw:frame><draw:frame draw:style-name="gr72" draw:text-style-name="P115" svg:width="0.269cm" svg:height="0.302cm" svg:x="2.912cm" svg:y="17.073cm"><draw:text-box><text:p text:style-name="P91"><text:span text:style-name="T90">34</text:span></text:p></draw:text-box></draw:frame><draw:frame draw:style-name="gr74" draw:text-style-name="P115" svg:width="0.267cm" svg:height="0.302cm" svg:x="2.769cm" svg:y="17.988cm"><draw:text-box><text:p text:style-name="P91"><text:span text:style-name="T90">32</text:span></text:p></draw:text-box></draw:frame><draw:frame draw:style-name="gr249" draw:text-style-name="P115" svg:width="0.248cm" svg:height="0.302cm" svg:x="2.481cm" svg:y="18.922cm"><draw:text-box><text:p text:style-name="P91"><text:span text:style-name="T90">2</text:span></text:p></draw:text-box></draw:frame><draw:frame draw:style-name="gr251" draw:text-style-name="P115" svg:width="0.271cm" svg:height="0.302cm" svg:x="8.38cm" svg:y="14.318cm"><draw:text-box><text:p text:style-name="P91"><text:span text:style-name="T90">32</text:span></text:p></draw:text-box></draw:frame><draw:frame draw:style-name="gr252" draw:text-style-name="P93" svg:width="0.249cm" svg:height="0.309cm" svg:x="8.45cm" svg:y="15.232cm"><draw:text-box><text:p text:style-name="P91"><text:span text:style-name="T124">2</text:span></text:p></draw:text-box></draw:frame><draw:frame draw:style-name="gr74" draw:text-style-name="P115" svg:width="0.267cm" svg:height="0.302cm" svg:x="8.163cm" svg:y="16.152cm"><draw:text-box><text:p text:style-name="P91"><text:span text:style-name="T90">31</text:span></text:p></draw:text-box></draw:frame><draw:frame draw:style-name="gr251" draw:text-style-name="P115" svg:width="0.271cm" svg:height="0.302cm" svg:x="7.875cm" svg:y="17.073cm"><draw:text-box><text:p text:style-name="P91"><text:span text:style-name="T90">35</text:span></text:p></draw:text-box></draw:frame><draw:frame draw:style-name="gr72" draw:text-style-name="P115" svg:width="0.269cm" svg:height="0.302cm" svg:x="7.373cm" svg:y="17.988cm"><draw:text-box><text:p text:style-name="P91"><text:span text:style-name="T90">32</text:span></text:p></draw:text-box></draw:frame><draw:frame draw:style-name="gr74" draw:text-style-name="P115" svg:width="0.267cm" svg:height="0.302cm" svg:x="6.796cm" svg:y="18.922cm"><draw:text-box><text:p text:style-name="P91"><text:span text:style-name="T90">32</text:span></text:p></draw:text-box></draw:frame><draw:frame draw:style-name="gr72" draw:text-style-name="P115" svg:width="0.269cm" svg:height="0.302cm" svg:x="11.759cm" svg:y="14.318cm"><draw:text-box><text:p text:style-name="P91"><text:span text:style-name="T90">15</text:span></text:p></draw:text-box></draw:frame><draw:frame draw:style-name="gr250" draw:text-style-name="P93" svg:width="0.271cm" svg:height="0.309cm" svg:x="11.615cm" svg:y="15.232cm"><draw:text-box><text:p text:style-name="P91"><text:span text:style-name="T124">15</text:span></text:p></draw:text-box></draw:frame><draw:frame draw:style-name="gr251" draw:text-style-name="P115" svg:width="0.271cm" svg:height="0.302cm" svg:x="11.541cm" svg:y="16.152cm"><draw:text-box><text:p text:style-name="P91"><text:span text:style-name="T90">16</text:span></text:p></draw:text-box></draw:frame><draw:frame draw:style-name="gr251" draw:text-style-name="P115" svg:width="0.271cm" svg:height="0.302cm" svg:x="11.541cm" svg:y="17.073cm"><draw:text-box><text:p text:style-name="P91"><text:span text:style-name="T90">16</text:span></text:p></draw:text-box></draw:frame><draw:frame draw:style-name="gr74" draw:text-style-name="P115" svg:width="0.267cm" svg:height="0.302cm" svg:x="11.114cm" svg:y="17.988cm"><draw:text-box><text:p text:style-name="P91"><text:span text:style-name="T90">20</text:span></text:p></draw:text-box></draw:frame><draw:frame draw:style-name="gr74" draw:text-style-name="P115" svg:width="0.267cm" svg:height="0.302cm" svg:x="10.68cm" svg:y="18.922cm"><draw:text-box><text:p text:style-name="P91"><text:span text:style-name="T90">22</text:span></text:p></draw:text-box></draw:frame><draw:frame draw:style-name="gr253" draw:text-style-name="P115" svg:width="0.248cm" svg:height="0.479cm" svg:x="13.474cm" svg:y="14.318cm"><draw:text-box><text:p/></draw:text-box></draw:frame><draw:frame draw:style-name="gr254" draw:text-style-name="P93" svg:width="0.249cm" svg:height="0.479cm" svg:x="13.402cm" svg:y="15.232cm"><draw:text-box><text:p/></draw:text-box></draw:frame><draw:frame draw:style-name="gr253" draw:text-style-name="P115" svg:width="0.248cm" svg:height="0.479cm" svg:x="13.402cm" svg:y="16.152cm"><draw:text-box><text:p/></draw:text-box></draw:frame><draw:frame draw:style-name="gr253" draw:text-style-name="P115" svg:width="0.248cm" svg:height="0.479cm" svg:x="13.402cm" svg:y="17.073cm"><draw:text-box><text:p/></draw:text-box></draw:frame><draw:frame draw:style-name="gr253" draw:text-style-name="P115" svg:width="0.248cm" svg:height="0.479cm" svg:x="13.259cm" svg:y="17.988cm"><draw:text-box><text:p/></draw:text-box></draw:frame><draw:frame draw:style-name="gr251" draw:text-style-name="P115" svg:width="0.271cm" svg:height="0.302cm" svg:x="13.052cm" svg:y="18.922cm"><draw:text-box><text:p text:style-name="P91"><text:span text:style-name="T90">11</text:span></text:p></draw:text-box></draw:frame><draw:frame draw:style-name="gr249" draw:text-style-name="P115" svg:width="0.248cm" svg:height="0.302cm" svg:x="14.469cm" svg:y="14.33cm"><draw:text-box><text:p text:style-name="P91"><text:span text:style-name="T90">6</text:span></text:p></draw:text-box></draw:frame><draw:frame draw:style-name="gr252" draw:text-style-name="P93" svg:width="0.249cm" svg:height="0.309cm" svg:x="14.469cm" svg:y="15.232cm"><draw:text-box><text:p text:style-name="P91"><text:span text:style-name="T124">6</text:span></text:p></draw:text-box></draw:frame><draw:frame draw:style-name="gr140" draw:text-style-name="P115" svg:width="0.244cm" svg:height="0.302cm" svg:x="14.483cm" svg:y="16.152cm"><draw:text-box><text:p text:style-name="P91"><text:span text:style-name="T90">6</text:span></text:p></draw:text-box></draw:frame><draw:frame draw:style-name="gr140" draw:text-style-name="P115" svg:width="0.244cm" svg:height="0.302cm" svg:x="14.483cm" svg:y="17.073cm"><draw:text-box><text:p text:style-name="P91"><text:span text:style-name="T90">6</text:span></text:p></draw:text-box></draw:frame><draw:frame draw:style-name="gr249" draw:text-style-name="P115" svg:width="0.248cm" svg:height="0.302cm" svg:x="14.409cm" svg:y="17.988cm"><draw:text-box><text:p text:style-name="P91"><text:span text:style-name="T90">7</text:span></text:p></draw:text-box></draw:frame><draw:polygon draw:style-name="gr80" draw:text-style-name="P132" svg:width="0.129cm" svg:height="0.129cm" svg:x="3.077cm" svg:y="13.515cm" svg:viewBox="0 0 130 130" draw:points="0,130 130,130 130,0 0,0"><text:p/></draw:polygon><draw:frame draw:style-name="gr249" draw:text-style-name="P115" svg:width="0.248cm" svg:height="0.302cm" svg:x="14.409cm" svg:y="18.922cm"><draw:text-box><text:p text:style-name="P91"><text:span text:style-name="T90">7</text:span></text:p></draw:text-box></draw:frame><draw:polygon draw:style-name="gr81" draw:text-style-name="P133" svg:width="0.13cm" svg:height="0.129cm" svg:x="5.207cm" svg:y="13.515cm" svg:viewBox="0 0 131 130" draw:points="0,130 131,130 131,0 0,0"><text:p/></draw:polygon><draw:path draw:style-name="gr255" draw:text-style-name="P148"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34" svg:width="0.13cm" svg:height="0.129cm" svg:x="7.948cm" svg:y="13.515cm" svg:viewBox="0 0 131 130" draw:points="0,130 131,130 131,0 0,0"><text:p/></draw:polygon><draw:frame draw:style-name="gr256" draw:text-style-name="P115" svg:width="2.02cm" svg:height="0.302cm" svg:x="3.266cm" svg:y="13.462cm"><draw:text-box><text:p text:style-name="P91"><text:span text:style-name="T94">Erittäin huolestunut</text:span></text:p></draw:text-box></draw:frame><draw:polygon draw:style-name="gr83" draw:text-style-name="P135" svg:width="0.142cm" svg:height="0.129cm" svg:x="10.472cm" svg:y="13.515cm" svg:viewBox="0 0 143 130" draw:points="0,130 143,130 143,0 0,0"><text:p/></draw:polygon><draw:frame draw:style-name="gr257" draw:text-style-name="P115" svg:width="2.4cm" svg:height="0.302cm" svg:x="8.142cm" svg:y="13.462cm"><draw:text-box><text:p text:style-name="P91"><text:span text:style-name="T113">Ei kovinkaan huolissaan</text:span></text:p></draw:text-box></draw:frame><draw:polygon draw:style-name="gr85" draw:text-style-name="P136" svg:width="0.129cm" svg:height="0.129cm" svg:x="13.066cm" svg:y="13.515cm" svg:viewBox="0 0 130 130" draw:points="0,130 130,130 130,0 0,0"><text:p/></draw:polygon><draw:frame draw:style-name="gr258" draw:text-style-name="P115" svg:width="2.223cm" svg:height="0.302cm" svg:x="10.675cm" svg:y="13.462cm"><draw:text-box><text:p text:style-name="P91"><text:span text:style-name="T95">Ei lainkaan huolissaan</text:span></text:p></draw:text-box></draw:frame><draw:frame draw:style-name="gr259" draw:text-style-name="P115" svg:width="1.131cm" svg:height="0.302cm" svg:x="13.266cm" svg:y="13.462cm"><draw:text-box><text:p text:style-name="P91"><text:span text:style-name="T96">on t tietää</text:span></text:p></draw:text-box></draw:frame><draw:frame draw:style-name="gr143" draw:text-style-name="P121" svg:width="0.743cm" svg:height="0.479cm" svg:x="0.116cm" svg:y="13.318cm"><draw:text-box><text:p/></draw:text-box></draw:frame><draw:frame draw:style-name="gr260" draw:text-style-name="P115" svg:width="3.222cm" svg:height="0.302cm" svg:x="0.633cm" svg:y="13.917cm"><draw:text-box><text:p text:style-name="P91"><text:span text:style-name="T91">Verkkokiusaaminen tai -häirintä</text:span></text:p></draw:text-box></draw:frame><draw:frame draw:style-name="gr261" draw:text-style-name="P115" svg:width="4.566cm" svg:height="0.302cm" svg:x="0.642cm" svg:y="14.835cm"><draw:text-box><text:p text:style-name="P91"><text:span text:style-name="T91">Verkkoviettely tai seksuaalinen hyväksikäyttö</text:span></text:p></draw:text-box></draw:frame><draw:frame draw:style-name="gr262" draw:text-style-name="P115" svg:width="13.787cm" svg:height="0.302cm" svg:x="0.636cm" svg:y="15.766cm"><draw:text-box><text:p text:style-name="P91"><text:span text:style-name="T91">Altistuminen haitalliselle sisällölle (esim. väkivalta, itsensä vahingoittaminen, ääriliikkeet, haitallinen terveys tai kosmeettinen neuvonta)</text:span></text:p></draw:text-box></draw:frame><draw:frame draw:style-name="gr263" draw:text-style-name="P115" svg:width="7.003cm" svg:height="0.302cm" svg:x="0.656cm" svg:y="16.683cm"><draw:text-box><text:p text:style-name="P91"><text:span text:style-name="T91">Tietosuojariskit (esim. lasten henkilötietojen kerääminen)</text:span></text:p></draw:text-box></draw:frame><draw:frame draw:style-name="gr264" draw:text-style-name="P115" svg:width="3.444cm" svg:height="0.302cm" svg:x="0.642cm" svg:y="17.615cm"><draw:text-box><text:p text:style-name="P91"><text:span text:style-name="T91">Rekrytointi laittomaan toimintaan</text:span></text:p></draw:text-box></draw:frame><draw:frame draw:style-name="gr265" draw:text-style-name="P93" svg:width="2.627cm" svg:height="0.309cm" svg:x="0.649cm" svg:y="18.53cm"><draw:text-box><text:p text:style-name="P91"><text:span text:style-name="T98">Addiktiivinen suunnittelu</text:span></text:p></draw:text-box></draw:frame><draw:frame draw:style-name="gr144" draw:text-style-name="P143" svg:width="10.933cm" svg:height="0.586cm" svg:x="0.305cm" svg:y="12.815cm"><draw:text-box><text:p text:style-name="P91"><text:span text:style-name="T105">Q11</text:span><text:span text:style-name="T106"> Kuinka huolissasi olet seuraavista riskeistä, joita lapset kohtaavat sosiaalisessa mediassa </text:span></text:p></draw:text-box></draw:frame><draw:frame draw:style-name="gr266" draw:text-style-name="P137" svg:width="2.347cm" svg:height="0.302cm" svg:x="5.471cm" svg:y="13.506cm"><draw:text-box><text:p text:style-name="P91"><text:span text:style-name="T114">Jokseenkin huolissaan</text:span></text:p></draw:text-box></draw:frame></draw:g>Tulokset osoittavat, että hyvin suuri osa eurooppalaisista on huolissaan erilaisista riskeistä, joita lapset voivat kohdata sosiaalisessa mediassa. Lähes seitsemän kymmenestä vastaajasta ilmoitti olevansa huolissaan kustakin testatusta riskistä, ja mitatut tasot ovat kaiken kaikkiaan melko lähellä toisiaan. Eniten huolta aiheuttaa verkkokiusaaminen tai -häirintä (71 %) ja verkkoviettely tai seksuaalinen hyväksikäyttö (70 %). Seuraavaksi eniten huolta aiheuttaa altistuminen haitalliselle sisällölle, kuten väkivallalle, itsensä vahingoittamiselle tai ääriliikkeille (69 %) ja tietosuojariskeille (69 %). Se on jonkin verran alhaisempi, joskin selvällä enemmistöllä, laittomaan toimintaan rekrytoinnin osalta (64 %) ja alustojen riippuvuutta aiheuttavan suunnittelun osalta (60 %). Yhtä huomionarvoista on tämän huolen intensiteetti. Niiden vastaajien osuus, jotka sanovat olevansa "erittäin huolestuneita" eivätkä pelkästään "jotain huolestuneita", on huomattava. Lähes neljä kymmenestä eurooppalaisesta on erittäin huolissaan verkkoviettelystä tai seksuaalisesta hyväksikäytöstä (41 %), verkkokiusaamisesta tai -häirinnästä (39 %) ja altistumisesta haitalliselle sisällölle (38 %). Osuus on jonkin verran pienempi tietosuojariskien (34 prosenttia), laittomaan toimintaan rekrytoinnin (32 prosenttia) ja riippuvuutta aiheuttavan suunnittelun (28 prosenttia) osalta, mutta absoluuttisesti mitattuna se on edelleen suuri. On syytä korostaa, että tämä kysymys esitettiin kaikille eurooppalaisille eikä vain vanhemmille, mikä tekee huolen laajuudesta entistäkin silmiinpistävää. Lopuksi vain 6-7 prosenttia vastaajista vastasi "en tiedä" mistä tahansa riskistä, mikä osoittaa, että eurooppalaiset pystyvät helposti ottamaan kantaa näihin kysymyksiin. </text:p>
        <text:p text:style-name="P23"/>
        <text:p text:style-name="P54">Asia koskee enemmistöä kaikissa EU:n jäsenvaltioissa. </text:p>
        <text:p text:style-name="P23">Kaikissa jäsenvaltioissa suurin osa vastaajista on huolissaan kustakin testatusta riskistä. Jopa maissa, joissa huoli on pienin, kuten Belgiassa, Saksassa, Ranskassa, Unkarissa ja Itävallassa, noin kuusi kymmenestä vastaajasta on huolissaan kustakin riskistä. Yksikään kansallinen yleisö ei näin ollen ole yhtä huoleton, ja maiden välillä havaitut erot ovat ennen kaikkea aste-eroja. Huoli on suurempi useissa eteläisissä ja itäisissä jäsenvaltioissa, joista suurin osa on pienempiä. Haitalliselle sisällölle altistumisen osalta asianomaisten vastaajien osuus vaihtelee 63 prosentista Alankomaissa ja 64 prosentista Saksassa ja Belgiassa 0 prosenttiin Irlannissa ja 1 prosenttiin Portugalissa ja lähes 0 prosenttiin Maltassa ja Kyproksessa. Vastaava levinneisyys on havaittavissa verkossa tapahtuvassa houkuttelussa tai seksuaalisessa hyväksikäytössä (Alankomaiden 64 <text:soft-page-break/>prosentista Kyproksen yli 90 prosenttiin) sekä verkkokiusaamisessa tai -häirinnässä, joka on kaikkien yleisin huolenaihe ja joka vaihtelee Saksan 64 prosentista Maltan 95 prosenttiin. Jotkin maat ovat erityisen alttiita erityisille riskeille: Esimerkiksi Romaniassa ja Slovakiassa 72 prosenttia on huolissaan värväyksestä laittomaan toimintaan, mikä ylittää selvästi EU27:n keskiarvon, joka on 64 prosenttia. Kuudesta riskistä huolta aiheuttavat kansalliset tasot ovat yleensä yhteneväisiä: Jos vastaajat ovat enemmän huolissaan yhdestä riskistä, he ovat yleensä enemmän huolissaan myös muista riskeistä. Portugali, Viro, Irlanti ja <text:span text:style-name="T11">Liettua </text:span>ovat EU27:n keskiarvon yläpuolella kaikkien kuuden riskin osalta, kun taas Ranska, Saksa, Belgia ja Unkari ovat sen alapuolella kunkin riskin osalta. Selkein poikkeus on riippuvuutta aiheuttava muotoilu, jossa on suurin vaihtelu maiden välillä Ranskan 50 prosentista ja Ruotsin 52 prosentista Maltan 90 prosenttiin. Ranska ja Ruotsi ovat huomattavasti vähemmän huolissaan tästä riskistä kuin muista, kun taas Slovenia on useimpien riskien osalta EU27:n keskiarvon alapuolella mutta riippuvuutta aiheuttavan suunnittelun osalta sen yläpuolella. Huoli vakiintuneimmista verkkovaaroista, kuten houkuttelusta tai verkkokiusaamisesta, vaikuttaa näin ollen jakautuvan tasaisemmin kaikkialla unionissa kuin huoli siitä, miten alustat on suunniteltu kiinnittämään lasten huomio. </text:p>
        <text:p text:style-name="P23"/>
        <text:p text:style-name="P54">Ikä, paljon enemmän kuin sukupuoli, herättää huolta, ja yli 55-vuotiaat ovat huolestuneimpia </text:p>
        <text:p text:style-name="P32">Huoli riskeistä, joita lapset kohtaavat verkossa, on hieman suurempi naisilla kuin miehillä, vaikka ero on edelleen vaatimaton. <text:span text:style-name="T13">Naiset</text:span> ovat hieman miehiä huolestuneempia verkkoviettelystä tai seksuaalisesta hyväksikäytöstä (72 prosenttia verrattuna 6 prosenttiin) ja altistumisesta haitalliselle sisällölle (70 prosenttia verrattuna 6 prosenttiin), ja muissa riskeissä on vastaavia puutteita. Merkittävin ero liittyy ikään. 55-vuotiaat ja sitä vanhemmat vastaajat ovat huomattavasti huolestuneempia kuin nuoremmat, ja tämä pätee kaikkiin testattuihin riskeihin. Esimerkiksi 75 prosenttia 55-vuotiaista ja sitä vanhemmista on huolissaan haitalliselle sisällölle altistumisesta, 76 prosenttia verkkoviettelystä ja verkkokiusaamisesta ja 75 prosenttia tietosuojariskeistä, kun 25–39-vuotiaiden vastaava osuus on 62 prosenttia, 64 prosenttia, 65 prosenttia ja 62 prosenttia. Muut ikäryhmät ovat melko lähellä toisiaan. On huomattava, että 25-39-vuotiaat ovat itse asiassa vähiten huolissaan ryhmästä, vaikka tähän ikäryhmään kuuluu todennäköisesti suuri osuus pienten lasten vanhemmista. Ammateittain tarkasteltuna vastaajat, jotka eivät harjoita ammattitoimintaa, ovat eniten huolissaan, noin 75 prosenttia suurimmasta osasta riskejä. Tämä tulos on todennäköisesti osittain sekoittunut ikään, koska tämä ryhmä koostuu suurelta osin vanhemmista, eläkkeellä olevista ihmisistä. Kotitalouden koostumus osoittaa samaan suuntaan. Vastaajat, joilla ei ole alle 15-vuotiaita lapsia, ovat huolestuneempia (useimmissa riskeissä 72–74 %) kuin ne, joilla on vähintään kolme lasta (noin 60 %). Tässäkin tapauksessa ero liittyy ainakin osittain ikävaikutukseen, koska vanhemmilla vastaajilla on vähemmän todennäköistä, että pienet lapset asuvat kotona. </text:p>
        <text:p text:style-name="P23"/>
        <text:p text:style-name="P54">Selvä enemmistö haluaa sitovat EU-tason säännöt lasten suojelemiseksi verkossa </text:p>
        <text:p text:style-name="P23"/>
        <text:p text:style-name="P23">Kun eurooppalaisilta kysyttiin, mihin toimiin EU:n olisi ryhdyttävä lasten suojelun vahvistamiseksi verkossa, he kannattivat selkeästi sitovia sääntöjä EU:n tasolla. Yhteensä 63 prosenttia vastaajista valitsi kaksi vaihtoehtoa, joihin liittyy EU:n laajuisia sääntöjä: 36 prosenttia haluaisi EU:n hyväksyvän sääntöjä, joilla estetään sosiaalisen median palveluntarjoajia tarjoamasta palvelujaan alle tietyn ikäisille lapsille, ja 27 prosenttia vaatisi palveluntarjoajia lykkäämään lasten pääsyä tietyille vaarallisille alustoille alle tietyn iän. Paljon harvemmat vastaajat turvautuvat muihin lähestymistapoihin: 15 prosenttia pitäisi ensisijaisena lainvalvontaan osoitettujen resurssien lisäämistä, ja vain 13 prosenttia jättäisi asian vanhempien ja koulujen huoleksi ilman EU:n tason lisätoimenpiteitä. </text:p>
        <text:p text:style-name="P23">Vain 4 prosenttia katsoi, että lisätoimia ei tarvita, ja 5 prosenttia ei ottanut kantaa. </text:p>
        <text:p text:style-name="P23"/>
        <text:p text:style-name="P24"><draw:g text:anchor-type="paragraph" draw:z-index="5" draw:name="Objet de groupe 5" draw:style-name="gr2"><draw:frame draw:style-name="gr147" draw:text-style-name="P89" svg:width="0.389cm" svg:height="0.482cm" svg:x="16.283cm" svg:y="7.834cm"><draw:text-box><text:p/></draw:text-box></draw:frame><draw:path draw:style-name="gr233" draw:text-style-name="P132" svg:width="2.452cm" svg:height="4.086cm" svg:x="7.497cm" svg:y="2.031cm" svg:viewBox="0 0 2453 4087" svg:d="M17 0c1370 23 2460 1151 2436 2518-10 577-221 1132-596 1569l-754-644c536-624 463-1562-161-2096-263-225-596-351-942-357z"><text:p/></draw:path><draw:path draw:style-name="gr234" draw:text-style-name="P133" svg:width="3.718cm" svg:height="1.508cm" svg:x="5.635cm" svg:y="5.475cm" svg:viewBox="0 0 3719 1509" svg:d="M3719 645c-891 1038-2455 1158-3496 269-79-68-153-140-223-217l735-666c552 608 1493 654 2101 102 46-41 90-86 130-133z"><text:p/></draw:path><draw:path draw:style-name="gr235" draw:text-style-name="P134" svg:width="1.377cm" svg:height="2.169cm" svg:x="4.994cm" svg:y="4cm" svg:viewBox="0 0 1378 2170" svg:d="M643 2170c-534-587-753-1394-591-2170l972 202c-98 467 34 950 354 1303z"><text:p/></draw:path><draw:path draw:style-name="gr236" draw:text-style-name="P135" svg:width="1.651cm" svg:height="1.809cm" svg:x="5.045cm" svg:y="2.393cm" svg:viewBox="0 0 1652 1810" svg:d="M0 1608c140-669 551-1252 1135-1608l517 846c-351 214-597 563-681 964z"><text:p/></draw:path><draw:path draw:style-name="gr237" draw:text-style-name="P140" svg:width="0.856cm" svg:height="1.1cm" svg:x="6.18cm" svg:y="2.138cm" svg:viewBox="0 0 857 1101" svg:d="M0 255c177-108 368-194 568-255l289 948c-119 37-233 88-340 153z"><text:p/></draw:path><draw:path draw:style-name="gr238" draw:text-style-name="P136" svg:width="0.767cm" svg:height="1.054cm" svg:x="6.747cm" svg:y="2.031cm" svg:viewBox="0 0 768 1055" svg:d="M0 107c248-76 508-112 768-107l-17 991c-156-3-311 19-462 64z"><text:p/></draw:path><draw:path draw:style-name="gr239" draw:text-style-name="P141" svg:width="0.767cm" svg:height="1.054cm" svg:x="6.747cm" svg:y="2.031cm" svg:viewBox="0 0 768 1055" svg:d="M0 107c248-76 508-112 768-107l-17 991c-156-3-311 19-462 64z"><text:p/></draw:path><draw:frame draw:style-name="gr240" draw:text-style-name="P142" svg:width="0.322cm" svg:height="0.262cm" svg:x="5.468cm" svg:y="1.771cm"><draw:text-box><text:p text:style-name="P91"><text:span text:style-name="T116">4 %</text:span></text:p></draw:text-box></draw:frame><draw:frame draw:style-name="gr117" draw:text-style-name="P119" svg:width="0.743cm" svg:height="0.479cm" svg:x="0.025cm" svg:y="1.251cm"><draw:text-box><text:p/></draw:text-box></draw:frame><draw:frame draw:style-name="gr241" draw:text-style-name="P143" svg:width="14.881cm" svg:height="1.751cm" svg:x="0.037cm" svg:y="0.002cm"><draw:text-box><text:p text:style-name="P91"><text:span text:style-name="T117">Q</text:span><text:span text:style-name="T118"> 12</text:span> <text:span text:style-name="T117">Digipalvelusäädöksessä edellytetään, että verkkoalustat suojelevat lapsia paremmin haitoilta, joita voi aiheutua esimerkiksi verkkokiusaamisesta, houkuttelusta, altistumisesta väkivaltaiselle/ääriainekselle, riippuvuutta aiheuttavasta suunnittelusta tai niin sanotuista kaninrei'istä. Jotta lasten suojelua verkossa voitaisiin edelleen vahvistaa, mihin seuraavista toimista EU:n olisi mielestäsi ryhdyttävä: </text:span></text:p></draw:text-box></draw:frame><draw:frame draw:style-name="gr242" draw:text-style-name="P143" svg:width="2.197cm" svg:height="0.772cm" svg:x="4.447cm" svg:y="1.258cm"><draw:text-box><text:p text:style-name="P91"><text:span text:style-name="T116">Lisätoimia ei tarvita</text:span></text:p></draw:text-box></draw:frame><draw:frame draw:style-name="gr242" draw:text-style-name="P143" svg:width="1.678cm" svg:height="0.772cm" svg:x="7.04cm" svg:y="1.231cm"><draw:text-box><text:p text:style-name="P91"><text:span text:style-name="T119">En tiedä 5%</text:span></text:p></draw:text-box></draw:frame><draw:frame draw:style-name="gr243" draw:text-style-name="P143" svg:width="3.758cm" svg:height="1.29cm" svg:x="1.912cm" svg:y="2.193cm"><draw:text-box><text:p text:style-name="P91"><text:span text:style-name="T120">Annetaan vanhempien ja koulujen huolehtia lasten verkkoturvallisuudesta ilman EU:n tason lisätoimenpiteitä 13 %</text:span></text:p></draw:text-box></draw:frame><draw:frame draw:style-name="gr243" draw:text-style-name="P143" svg:width="3.83cm" svg:height="1.29cm" svg:x="9.534cm" svg:y="2.35cm"><draw:text-box><text:p text:style-name="P91"><text:span text:style-name="T121">Hyväksytään EU:n tason säännöt, joilla kielletään sosiaalisen median tarjoajia tarjoamasta palvelujaan alle tietyn ikäisille lapsille 36 prosenttia</text:span></text:p></draw:text-box></draw:frame><draw:frame draw:style-name="gr244" draw:text-style-name="P145" svg:width="2.781cm" svg:height="1.29cm" svg:x="2.186cm" svg:y="5.107cm"><draw:text-box><text:p text:style-name="P144"><text:span text:style-name="T122">Vahvistetaan lainvalvontaan osoitettuja resursseja 15 %</text:span></text:p></draw:text-box></draw:frame><draw:frame draw:style-name="gr245" draw:text-style-name="P147" svg:width="4.705cm" svg:height="1.549cm" svg:x="9.021cm" svg:y="6.44cm"><draw:text-box><text:p text:style-name="P146"><text:span text:style-name="T123">Hyväksytään EU:n tason säännöt, jotka velvoittavat sosiaalisen median palveluntarjoajat lykkäämään pääsyn tarjoamista tiettyihin vaarallisiin sosiaalisiin medioihin alle tietyn ikäisille lapsille 27</text:span></text:p></draw:text-box></draw:frame></draw:g></text:p>
        <text:p text:style-name="P54">Tukea EU:n säännöille jaetaan kaikkialla, ja selkeämmät erot suorassa kiellossa </text:p>
        <text:p text:style-name="P23">Enemmistö kannattaa EU:n tason sääntöjä kaikissa jäsenvaltioissa. Yhdessä nämä kaksi vaihtoehtoa, joihin liittyy EU:n laajuisia sääntöjä, saavat ainakin enemmistön kannatuksen kaikkialla Itävallassa 54 prosentista noin 70 prosenttiin tai enemmän useissa eteläisissä ja itäisissä maissa, kuten Kreikassa (74 prosenttia) sekä Portugalissa ja Romaniassa (molemmat 72 prosenttia). EU:n toimet lasten suojelemiseksi verkossa ovat näin ollen laajalti yksimielisiä kaikkialla Euroopan unionissa. Erot ovat kuitenkin selvempiä vaihtoehdossa, joka koskee suoraa kieltoa eli EU:n sääntöjä, joilla estetään sosiaalisen median tarjoajia tarjoamasta palvelujaan tietyn iän alittaville lapsille. Tämä vaihtoehto vaihtelee Itävallan 27 prosentista ja Saksan 28 prosentista Irlannin, Portugalin, Romanian, Slovakian ja Bulgarian 44 prosenttiin ja Kreikan 49 prosenttiin. Kontrasti kuvastaa pikemminkin eroa parhaaksi arvioidussa välineessä kuin tuen kokonaismäärässä. Joissakin maissa kannatetaan suoraa kieltoa, kuten Kreikassa (49 prosenttia, kun viivästyneiden yhteyksien osuus on 25 prosenttia), Irlannissa (44 prosenttia, kun se on 19 prosenttia) ja Bulgariassa (44 prosenttia, kun se on 23 prosenttia). Toisissa taas suositaan asteittaisempaa lähestymistapaa, joka perustuu pääsyn viivästymiseen, kuten Virossa (41 prosenttia viivästymisen osalta ja 30 prosenttia kiellon osalta) ja Sloveniassa (39 prosenttia verrattuna 30 prosenttiin). </text:p>
        <text:p text:style-name="P23"/>
        <text:p text:style-name="P54">Tuki täydelliselle kiellolle kasvaa iän myötä ja niiden keskuudessa, jotka ovat kauimpana sosiaalisesta mediasta </text:p>
        <text:p text:style-name="P31">EU:n tason sääntöjen kannatus on vakaata kaikissa yhteiskuntaryhmissä: lähes kaikissa niistä se on noin 56–69 prosenttia, mikä vahvistaa yksittäisten maiden välillä jo vallinneen yhteisymmärryksen. Maiden tavoin erot näkyvät välineen valinnassa ja ennen kaikkea suoran kiellon tukemisessa. Tämä tuki kasvaa tasaisesti iän myötä: 15–24-vuotiaiden vastaajien osuus on 29 prosenttia ja 55-vuotiaiden ja sitä vanhempien 43 prosenttia. Vanhemmat vastaajat ovat myös vähemmän taipuvaisia jättämään asian vanhempien ja koulujen ratkaistavaksi (11 %, kun nuorimpien vastaava osuus on 18 %). Terävin vastakohta liittyy kuitenkin sosiaalisen median käyttöön: ei-käyttäjät kannattavat eniten suoraa kieltoa (46 prosenttia) ja jättävät sen epätodennäköisimmin vanhemmille ja kouluille (6 prosenttia), kun taas mitä enemmän henkilö käyttää sosiaalista mediaa tiedottamiseen, sitä enemmän he nojaavat kiellon sijaan viiveelliseen saatavuuteen. Lasten läsnäolo vahvistaa ikärakennetta. Vastaajat, joilla ei ole alle 15-vuotiaita lapsia, kannattavat suoraa kieltoa enemmän (39 %) kuin kolmen tai useamman lapsen <text:soft-page-break/>kanssa asuvat vastaajat (29 %), jotka nojaavat jonkin verran enemmän saatavuuden viivästymiseen. Sen sijaan sukupuolella, koulutuksella ja asuinalueella ei ole juurikaan merkitystä. </text:p>
        <text:h text:style-name="P17" text:outline-level="1"><text:bookmark-start text:name="__RefHeading___Toc4056_3967327191"/>2. Demokratiaa ja oikeusvaltiota koskevat käsitykset <text:bookmark-end text:name="__RefHeading___Toc4056_3967327191"/></text:h>
        <text:h text:style-name="P19" text:outline-level="2"><text:bookmark-start text:name="__RefHeading___Toc4058_3967327191"/>2.1 Demokratian peruspilareiden tunnistaminen <text:bookmark-end text:name="__RefHeading___Toc4058_3967327191"/></text:h>
        <text:p text:style-name="P54">EU:n demokratian peruspilareiden tunnistamisessa sananvapaus on etusijalla </text:p>
        <text:p text:style-name="P54"/>
        <text:p text:style-name="P31">Lähes kolmannes eurooppalaisista pitää sananvapautta (34 prosenttia) demokraattisen yhteiskunnan tärkeimpänä elementtinä ja sen jälkeen vapaita ja rehellisiä vaaleja (32 prosenttia) sekä oikeusvaltioperiaatteen kunnioittamista ja perusoikeuksien suojelua (31 prosenttia). </text:p>
        <text:p text:style-name="P31"><draw:g text:anchor-type="paragraph" draw:z-index="6" draw:name="Objet de groupe 6" draw:style-name="gr2"><draw:frame draw:style-name="gr147" draw:text-style-name="P89" svg:width="0.389cm" svg:height="0.482cm" svg:x="16.288cm" svg:y="14.473cm"><draw:text-box><text:p/></draw:text-box></draw:frame><draw:path draw:style-name="gr80" draw:text-style-name="P132"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93" svg:width="0.267cm" svg:height="0.309cm" svg:x="14.496cm" svg:y="8.821cm"><draw:text-box><text:p text:style-name="P91"><text:span text:style-name="T97">34</text:span></text:p></draw:text-box></draw:frame><draw:frame draw:style-name="gr72" draw:text-style-name="P115" svg:width="0.269cm" svg:height="0.302cm" svg:x="14.092cm" svg:y="9.292cm"><draw:text-box><text:p text:style-name="P91"><text:span text:style-name="T94">32</text:span></text:p></draw:text-box></draw:frame><draw:frame draw:style-name="gr74" draw:text-style-name="P115" svg:width="0.267cm" svg:height="0.302cm" svg:x="13.887cm" svg:y="9.756cm"><draw:text-box><text:p text:style-name="P91"><text:span text:style-name="T94">31</text:span></text:p></draw:text-box></draw:frame><draw:frame draw:style-name="gr140" draw:text-style-name="P115" svg:width="0.244cm" svg:height="0.302cm" svg:x="13.284cm" svg:y="10.222cm"><draw:text-box><text:p text:style-name="P91"><text:span text:style-name="T94">2</text:span></text:p></draw:text-box></draw:frame><draw:frame draw:style-name="gr72" draw:text-style-name="P115" svg:width="0.269cm" svg:height="0.302cm" svg:x="12.878cm" svg:y="10.677cm"><draw:text-box><text:p text:style-name="P91"><text:span text:style-name="T94">26</text:span></text:p></draw:text-box></draw:frame><draw:frame draw:style-name="gr72" draw:text-style-name="P115" svg:width="0.269cm" svg:height="0.302cm" svg:x="12.878cm" svg:y="11.143cm"><draw:text-box><text:p text:style-name="P91"><text:span text:style-name="T94">26</text:span></text:p></draw:text-box></draw:frame><draw:frame draw:style-name="gr72" draw:text-style-name="P115" svg:width="0.269cm" svg:height="0.302cm" svg:x="12.07cm" svg:y="11.607cm"><draw:text-box><text:p text:style-name="P91"><text:span text:style-name="T94">22</text:span></text:p></draw:text-box></draw:frame><draw:frame draw:style-name="gr88" draw:text-style-name="P93" svg:width="0.269cm" svg:height="0.309cm" svg:x="11.869cm" svg:y="12.07cm"><draw:text-box><text:p text:style-name="P91"><text:span text:style-name="T97">21</text:span></text:p></draw:text-box></draw:frame><draw:frame draw:style-name="gr72" draw:text-style-name="P115" svg:width="0.269cm" svg:height="0.302cm" svg:x="10.455cm" svg:y="12.54cm"><draw:text-box><text:p text:style-name="P91"><text:span text:style-name="T94">14</text:span></text:p></draw:text-box></draw:frame><draw:frame draw:style-name="gr72" draw:text-style-name="P115" svg:width="0.269cm" svg:height="0.302cm" svg:x="9.85cm" svg:y="13.004cm"><draw:text-box><text:p text:style-name="P91"><text:span text:style-name="T94">11</text:span></text:p></draw:text-box></draw:frame><draw:frame draw:style-name="gr73" draw:text-style-name="P115" svg:width="0.246cm" svg:height="0.302cm" svg:x="7.83cm" svg:y="13.469cm"><draw:text-box><text:p text:style-name="P91"><text:span text:style-name="T94">1</text:span></text:p></draw:text-box></draw:frame><draw:frame draw:style-name="gr73" draw:text-style-name="P115" svg:width="0.246cm" svg:height="0.302cm" svg:x="7.83cm" svg:y="13.924cm"><draw:text-box><text:p text:style-name="P91"><text:span text:style-name="T94">1</text:span></text:p></draw:text-box></draw:frame><draw:frame draw:style-name="gr73" draw:text-style-name="P115" svg:width="0.246cm" svg:height="0.302cm" svg:x="8.031cm" svg:y="14.388cm"><draw:text-box><text:p text:style-name="P91"><text:span text:style-name="T94">2</text:span></text:p></draw:text-box></draw:frame><draw:frame draw:style-name="gr217" draw:text-style-name="P118" svg:width="3.162cm" svg:height="0.309cm" svg:x="4.26cm" svg:y="8.784cm"><draw:text-box><text:p text:style-name="P117"><text:span text:style-name="T98">Sananvapaus</text:span></text:p></draw:text-box></draw:frame><draw:frame draw:style-name="gr218" draw:text-style-name="P122" svg:width="2.551cm" svg:height="0.302cm" svg:x="5.119cm" svg:y="9.254cm"><draw:text-box><text:p text:style-name="P117"><text:span text:style-name="T91">Vapaat ja rehelliset vaalit</text:span></text:p></draw:text-box></draw:frame><draw:frame draw:style-name="gr219" draw:text-style-name="P122" svg:width="6.876cm" svg:height="0.302cm" svg:x="0.94cm" svg:y="9.717cm"><draw:text-box><text:p text:style-name="P117"><text:span text:style-name="T91">Oikeusvaltioperiaatteen kunnioittaminen ja perusoikeuksien suojelu</text:span></text:p></draw:text-box></draw:frame><draw:frame draw:style-name="gr220" draw:text-style-name="P122" svg:width="1.978cm" svg:height="0.302cm" svg:x="5.417cm" svg:y="10.183cm"><draw:text-box><text:p text:style-name="P117"><text:span text:style-name="T91">Korruption torjunta</text:span></text:p></draw:text-box></draw:frame><draw:frame draw:style-name="gr221" draw:text-style-name="P122" svg:width="3.319cm" svg:height="0.302cm" svg:x="4.105cm" svg:y="10.651cm"><draw:text-box><text:p text:style-name="P117"><text:span text:style-name="T91">Riippumaton oikeusjärjestelmä</text:span></text:p></draw:text-box></draw:frame><draw:frame draw:style-name="gr222" draw:text-style-name="P122" svg:width="5.208cm" svg:height="0.302cm" svg:x="2.205cm" svg:y="11.116cm"><draw:text-box><text:p text:style-name="P117"><text:span text:style-name="T91">Poliittisten johtajien avoimuus ja vastuuvelvollisuus</text:span></text:p></draw:text-box></draw:frame><draw:frame draw:style-name="gr223" draw:text-style-name="P122" svg:width="8.06cm" svg:height="0.302cm" svg:x="0.279cm" svg:y="11.582cm"><draw:text-box><text:p text:style-name="P117"><text:span text:style-name="T91">Kansalaisten mahdollisuus osallistua julkiseen keskusteluun ja päätöksentekoon</text:span></text:p></draw:text-box></draw:frame><draw:frame draw:style-name="gr224" draw:text-style-name="P118" svg:width="4.88cm" svg:height="0.309cm" svg:x="3.21cm" svg:y="12.044cm"><draw:text-box><text:p text:style-name="P117"><text:span text:style-name="T98">Tiedotusvälineiden vapaus ja riippumattomuus</text:span></text:p></draw:text-box></draw:frame><draw:frame draw:style-name="gr225" draw:text-style-name="P122" svg:width="4.449cm" svg:height="0.302cm" svg:x="3.858cm" svg:y="12.501cm"><draw:text-box><text:p text:style-name="P117"><text:span text:style-name="T91">Vähemmistöjen oikeuksien kunnioittaminen</text:span></text:p></draw:text-box></draw:frame><draw:frame draw:style-name="gr226" draw:text-style-name="P122" svg:width="5.425cm" svg:height="0.302cm" svg:x="2.131cm" svg:y="12.967cm"><draw:text-box><text:p text:style-name="P117"><text:span text:style-name="T91">Vahva oppositio, joka pystyy arvostelemaan hallitusta</text:span></text:p></draw:text-box></draw:frame><draw:frame draw:style-name="gr227" draw:text-style-name="P122" svg:width="0.68cm" svg:height="0.302cm" svg:x="6.615cm" svg:y="13.413cm"><draw:text-box><text:p text:style-name="P117"><text:span text:style-name="T91">Muuta</text:span></text:p></draw:text-box></draw:frame><draw:frame draw:style-name="gr228" draw:text-style-name="P122" svg:width="0.948cm" svg:height="0.302cm" svg:x="6.794cm" svg:y="13.898cm"><draw:text-box><text:p text:style-name="P117"><text:span text:style-name="T91">Ei mitään</text:span></text:p></draw:text-box></draw:frame><draw:frame draw:style-name="gr229" draw:text-style-name="P122" svg:width="1.431cm" svg:height="0.302cm" svg:x="6.167cm" svg:y="14.364cm"><draw:text-box><text:p text:style-name="P117"><text:span text:style-name="T91">En osaa sanoa</text:span></text:p></draw:text-box></draw:frame><draw:frame draw:style-name="gr230" draw:text-style-name="P128" svg:width="11.219cm" svg:height="0.336cm" svg:x="0.067cm" svg:y="7.823cm"><draw:text-box><text:p text:style-name="P91"><text:span text:style-name="T105">Q3 </text:span><text:span text:style-name="T106">Mitkä seuraavista ovat mielestäsi demokraattisen yhteiskunnan tärkeimmät osatekijät? </text:span></text:p></draw:text-box></draw:frame><draw:frame draw:style-name="gr231" draw:text-style-name="P128" svg:width="1.664cm" svg:height="0.479cm" svg:x="11.539cm" svg:y="7.823cm"><draw:text-box><text:p/></draw:text-box></draw:frame><draw:frame draw:style-name="gr232" draw:text-style-name="P128" svg:width="0.618cm" svg:height="0.479cm" svg:x="0.57cm" svg:y="8.158cm"><draw:text-box><text:p/></draw:text-box></draw:frame><draw:frame draw:style-name="gr117" draw:text-style-name="P139" svg:width="0.743cm" svg:height="0.479cm" svg:x="0.067cm" svg:y="8.821cm"><draw:text-box><text:p/></draw:text-box></draw:frame></draw:g>Vaikka demokraattiset perusvapaudet ovat ylivoimaisesti tärkein huolenaihe kansalaisille, korruption torjunta ja instituutioiden riippumattomuus ovat myös näkyvästi esillä: korruption torjunta (28 %), oikeuslaitoksen riippumattomuus (26 %), poliittisten johtajien avoimuus ja vastuuvelvollisuus (26 %). </text:p>
        <text:p text:style-name="P31">Nämä tekijät ovat paljon edellä demokraattiseen moniarvoisuuteen ja kansalaisyhteiskunnan toimintamahdollisuuksiin liittyviä kysymyksiä: kansalaisten osallistuminen julkiseen keskusteluun ja päätöksentekoon (22 prosenttia) sekä tiedotusvälineiden vapaus ja riippumattomuus (21 prosenttia). </text:p>
        <text:p text:style-name="P31">Vähemmistöjen (14 %) ja poliittisen opposition (11 %) oikeudet mainitaan paljon harvemmin. </text:p>
        <text:p text:style-name="P31"/>
        <text:p text:style-name="P54">Näkemykset siitä, mikä demokratiassa on tärkeintä, vaihtelevat EU:n eri jäsenvaltioissa </text:p>
        <text:p text:style-name="P31">Vaikka sananvapaus on eniten mainittu tekijä EU:n tasolla, sen merkitys vaihtelee eri puolilla Euroopan unionia: sitä esiintyy yleensä luoteisosassa, esimerkiksi Alankomaissa (45 prosenttia), Tanskassa (44 prosenttia) ja Ruotsissa (41 prosenttia). Latvia <text:span text:style-name="T13">(43 %), Romania (42 %) ja Liettua (41 %) mainitsivat eniten vapaat ja rehelliset vaalit.</text:span> </text:p>
        <text:p text:style-name="P31">Toisaalta korruptio painaa enemmän etelässä ja idässä: Bulgariassa 50 prosenttia vastaajista katsoo, että korruption torjunta on demokratian tärkein osatekijä, joka ylittää selvästi EU:n keskiarvon (28 prosenttia). Vastaavasti osuus on suuri Portugalissa (46 %), Kroatiassa (44 %) ja Kreikassa (42 %). </text:p>
        <text:p text:style-name="P33">Vähemmistöjen oikeuksien kunnioittaminen ja voimakas vastustus hallituksen arvostelemiseksi on melko vähäistä kaikissa jäsenvaltioissa, enintään 22 prosenttia (Luxemburg, vähemmistöjen oikeuksien osalta) ja 21 prosenttia (Malta, opposition osalta). </text:p>
        <text:p text:style-name="P34"><draw:frame draw:style-name="fr2" draw:name="Cadre2" text:anchor-type="paragraph" svg:x="-0.582cm" svg:y="0.15cm" svg:width="18.344cm" draw:z-index="7"><draw:text-box fo:min-height="2.05cm"><text:p text:style-name="P13"/><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74">Kysymys 3 Mitkä seuraavista ovat mielestäsi demokraattisen yhteiskunnan tärkeimmät osatekijät?</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77">Perustaso: EU27 (%)</text:p></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cell table:style-name="Tableau3.A1" office:value-type="string"><text:p text:style-name="P76"/></table:table-cell></table:table-row><table:table-row table:style-name="Tableau3.3"><table:table-cell table:style-name="Tableau3.A1" office:value-type="string"><text:p text:style-name="P76"/></table:table-cell><table:table-cell table:style-name="Tableau3.B3" office:value-type="string"><text:p text:style-name="P78">EU27</text:p></table:table-cell><table:table-cell table:style-name="Tableau3.A1" office:value-type="string"><text:p text:style-name="P75">BE</text:p></table:table-cell><table:table-cell table:style-name="Tableau3.B3" office:value-type="string"><text:p text:style-name="P78">BG</text:p></table:table-cell><table:table-cell table:style-name="Tableau3.B3" office:value-type="string"><text:p text:style-name="P78">CZ</text:p></table:table-cell><table:table-cell table:style-name="Tableau3.B3" office:value-type="string"><text:p text:style-name="P78">DK</text:p></table:table-cell><table:table-cell table:style-name="Tableau3.B3" office:value-type="string"><text:p text:style-name="P78">DE</text:p></table:table-cell><table:table-cell table:style-name="Tableau3.B3" office:value-type="string"><text:p text:style-name="P78">EE</text:p></table:table-cell><table:table-cell table:style-name="Tableau3.B3" office:value-type="string"><text:p text:style-name="P78">IE</text:p></table:table-cell><table:table-cell table:style-name="Tableau3.B3" office:value-type="string"><text:p text:style-name="P78">EL</text:p></table:table-cell><table:table-cell table:style-name="Tableau3.B3" office:value-type="string"><text:p text:style-name="P78">ES</text:p></table:table-cell><table:table-cell table:style-name="Tableau3.B3" office:value-type="string"><text:p text:style-name="P78">FR</text:p></table:table-cell><table:table-cell table:style-name="Tableau3.B3" office:value-type="string"><text:p text:style-name="P78">HR</text:p></table:table-cell><table:table-cell table:style-name="Tableau3.B3" office:value-type="string"><text:p text:style-name="P78">IT</text:p></table:table-cell><table:table-cell table:style-name="Tableau3.B3" office:value-type="string"><text:p text:style-name="P78">CY</text:p></table:table-cell><table:table-cell table:style-name="Tableau3.B3" office:value-type="string"><text:p text:style-name="P78">LV</text:p></table:table-cell><table:table-cell table:style-name="Tableau3.B3" office:value-type="string"><text:p text:style-name="P78">LT</text:p></table:table-cell><table:table-cell table:style-name="Tableau3.B3" office:value-type="string"><text:p text:style-name="P78">LU</text:p></table:table-cell><table:table-cell table:style-name="Tableau3.B3" office:value-type="string"><text:p text:style-name="P78">HU</text:p></table:table-cell><table:table-cell table:style-name="Tableau3.B3" office:value-type="string"><text:p text:style-name="P78">MT</text:p></table:table-cell><table:table-cell table:style-name="Tableau3.B3" office:value-type="string"><text:p text:style-name="P78">NL</text:p></table:table-cell><table:table-cell table:style-name="Tableau3.B3" office:value-type="string"><text:p text:style-name="P78">AT</text:p></table:table-cell><table:table-cell table:style-name="Tableau3.B3" office:value-type="string"><text:p text:style-name="P78">PL</text:p></table:table-cell><table:table-cell table:style-name="Tableau3.B3" office:value-type="string"><text:p text:style-name="P78">PT</text:p></table:table-cell><table:table-cell table:style-name="Tableau3.B3" office:value-type="string"><text:p text:style-name="P78">RO</text:p></table:table-cell><table:table-cell table:style-name="Tableau3.B3" office:value-type="string"><text:p text:style-name="P78">SI</text:p></table:table-cell><table:table-cell table:style-name="Tableau3.B3" office:value-type="string"><text:p text:style-name="P78">SK</text:p></table:table-cell><table:table-cell table:style-name="Tableau3.B3" office:value-type="string"><text:p text:style-name="P78">FI</text:p></table:table-cell><table:table-cell table:style-name="Tableau3.B3" office:value-type="string"><text:p text:style-name="P78">SE</text:p></table:table-cell></table:table-row><table:table-row><table:table-cell table:style-name="Tableau3.A4" office:value-type="string"><text:p text:style-name="P79">Sananvapaus / sananvapaus</text:p></table:table-cell><table:table-cell table:style-name="Tableau3.B4" office:value-type="float" office:value="34"><text:p text:style-name="P81">34</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B4" office:value-type="float" office:value="33"><text:p text:style-name="P82">33</text:p></table:table-cell><table:table-cell table:style-name="Tableau3.F4" office:value-type="float" office:value="44"><text:p text:style-name="P82">44</text:p></table:table-cell><table:table-cell table:style-name="Tableau3.C4" office:value-type="float" office:value="38"><text:p text:style-name="P82">38</text:p></table:table-cell><table:table-cell table:style-name="Tableau3.B4" office:value-type="float" office:value="33"><text:p text:style-name="P82">33</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K4" office:value-type="float" office:value="24"><text:p text:style-name="P80">24</text:p></table:table-cell><table:table-cell table:style-name="Tableau3.L4" office:value-type="float" office:value="36"><text:p text:style-name="P82">36</text:p></table:table-cell><table:table-cell table:style-name="Tableau3.I4" office:value-type="float" office:value="31"><text:p text:style-name="P80">31</text:p></table:table-cell><table:table-cell table:style-name="Tableau3.L4" office:value-type="float" office:value="36"><text:p text:style-name="P82">36</text:p></table:table-cell><table:table-cell table:style-name="Tableau3.O4" office:value-type="float" office:value="29"><text:p text:style-name="P80">29</text:p></table:table-cell><table:table-cell table:style-name="Tableau3.P4" office:value-type="float" office:value="27"><text:p text:style-name="P80">27</text:p></table:table-cell><table:table-cell table:style-name="Tableau3.P4" office:value-type="float" office:value="26"><text:p text:style-name="P80">26</text:p></table:table-cell><table:table-cell table:style-name="Tableau3.I4" office:value-type="float" office:value="32"><text:p text:style-name="P80">32</text:p></table:table-cell><table:table-cell table:style-name="Tableau3.O4" office:value-type="float" office:value="29"><text:p text:style-name="P80">29</text:p></table:table-cell><table:table-cell table:style-name="Tableau3.O4" office:value-type="float" office:value="29"><text:p text:style-name="P80">29</text:p></table:table-cell><table:table-cell table:style-name="Tableau3.U4" office:value-type="float" office:value="45"><text:p text:style-name="P82">45</text:p></table:table-cell><table:table-cell table:style-name="Tableau3.L4" office:value-type="float" office:value="37"><text:p text:style-name="P82">37</text:p></table:table-cell><table:table-cell table:style-name="Tableau3.B4" office:value-type="float" office:value="34"><text:p text:style-name="P82">34</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L4" office:value-type="float" office:value="36"><text:p text:style-name="P82">36</text:p></table:table-cell><table:table-cell table:style-name="Tableau3.c4" office:value-type="float" office:value="41"><text:p text:style-name="P82">41</text:p></table:table-cell></table:table-row><table:table-row><table:table-cell table:style-name="Tableau3.A5" office:value-type="string"><text:p text:style-name="P79">Vapaat ja rehelliset vaalit</text:p></table:table-cell><table:table-cell table:style-name="Tableau3.I4" office:value-type="float" office:value="32"><text:p text:style-name="P78">32</text:p></table:table-cell><table:table-cell table:style-name="Tableau3.B4" office:value-type="float" office:value="33"><text:p text:style-name="P82">33</text:p></table:table-cell><table:table-cell table:style-name="Tableau3.L4" office:value-type="float" office:value="35"><text:p text:style-name="P82">35</text:p></table:table-cell><table:table-cell table:style-name="Tableau3.L4" office:value-type="float" office:value="37"><text:p text:style-name="P82">37</text:p></table:table-cell><table:table-cell table:style-name="Tableau3.L4" office:value-type="float" office:value="36"><text:p text:style-name="P82">36</text:p></table:table-cell><table:table-cell table:style-name="Tableau3.C4" office:value-type="float" office:value="38"><text:p text:style-name="P82">38</text:p></table:table-cell><table:table-cell table:style-name="Tableau3.C4" office:value-type="float" office:value="38"><text:p text:style-name="P82">38</text:p></table:table-cell><table:table-cell table:style-name="Tableau3.L4" office:value-type="float" office:value="37"><text:p text:style-name="P82">37</text:p></table:table-cell><table:table-cell table:style-name="Tableau3.D4" office:value-type="float" office:value="20"><text:p text:style-name="P80">20</text:p></table:table-cell><table:table-cell table:style-name="Tableau3.P4" office:value-type="float" office:value="26"><text:p text:style-name="P80">26</text:p></table:table-cell><table:table-cell table:style-name="Tableau3.P4" office:value-type="float" office:value="26"><text:p text:style-name="P80">26</text:p></table:table-cell><table:table-cell table:style-name="Tableau3.I4" office:value-type="float" office:value="31"><text:p text:style-name="P80">31</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F4" office:value-type="float" office:value="43"><text:p text:style-name="P82">43</text:p></table:table-cell><table:table-cell table:style-name="Tableau3.c4" office:value-type="float" office:value="41"><text:p text:style-name="P82">41</text:p></table:table-cell><table:table-cell table:style-name="Tableau3.O4" office:value-type="float" office:value="28"><text:p text:style-name="P80">28</text:p></table:table-cell><table:table-cell table:style-name="Tableau3.L4" office:value-type="float" office:value="36"><text:p text:style-name="P82">36</text:p></table:table-cell><table:table-cell table:style-name="Tableau3.I4" office:value-type="float" office:value="32"><text:p text:style-name="P80">32</text:p></table:table-cell><table:table-cell table:style-name="Tableau3.F4" office:value-type="float" office:value="43"><text:p text:style-name="P82">43</text:p></table:table-cell><table:table-cell table:style-name="Tableau3.L4" office:value-type="float" office:value="35"><text:p text:style-name="P82">35</text:p></table:table-cell><table:table-cell table:style-name="Tableau3.C4" office:value-type="float" office:value="39"><text:p text:style-name="P82">39</text:p></table:table-cell><table:table-cell table:style-name="Tableau3.O4" office:value-type="float" office:value="28"><text:p text:style-name="P80">28</text:p></table:table-cell><table:table-cell table:style-name="Tableau3.c4" office:value-type="float" office:value="42"><text:p text:style-name="P82">42</text:p></table:table-cell><table:table-cell table:style-name="Tableau3.I4" office:value-type="float" office:value="30"><text:p text:style-name="P80">30</text:p></table:table-cell><table:table-cell table:style-name="Tableau3.I4" office:value-type="float" office:value="32"><text:p text:style-name="P80">32</text:p></table:table-cell><table:table-cell table:style-name="Tableau3.c4" office:value-type="float" office:value="41"><text:p text:style-name="P82">41</text:p></table:table-cell><table:table-cell table:style-name="Tableau3.c4" office:value-type="float" office:value="41"><text:p text:style-name="P82">41</text:p></table:table-cell></table:table-row><table:table-row><table:table-cell table:style-name="Tableau3.A4" office:value-type="string"><text:p text:style-name="P79">Oikeusvaltioperiaatteen kunnioittaminen ja perusoikeuksien suojelu</text:p></table:table-cell><table:table-cell table:style-name="Tableau3.I4" office:value-type="float" office:value="31"><text:p text:style-name="P78">31</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I4" office:value-type="float" office:value="32"><text:p text:style-name="P80">32</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O4" office:value-type="float" office:value="28"><text:p text:style-name="P80">28</text:p></table:table-cell><table:table-cell table:style-name="Tableau3.L4" office:value-type="float" office:value="35"><text:p text:style-name="P82">35</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I4" office:value-type="float" office:value="32"><text:p text:style-name="P80">32</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L4" office:value-type="float" office:value="35"><text:p text:style-name="P82">35</text:p></table:table-cell><table:table-cell table:style-name="Tableau3.B4" office:value-type="float" office:value="33"><text:p text:style-name="P82">33</text:p></table:table-cell><table:table-cell table:style-name="Tableau3.L4" office:value-type="float" office:value="37"><text:p text:style-name="P82">37</text:p></table:table-cell><table:table-cell table:style-name="Tableau3.K4" office:value-type="float" office:value="23"><text:p text:style-name="P80">23</text:p></table:table-cell><table:table-cell table:style-name="Tableau3.I4" office:value-type="float" office:value="31"><text:p text:style-name="P80">31</text:p></table:table-cell><table:table-cell table:style-name="Tableau3.P4" office:value-type="float" office:value="25"><text:p text:style-name="P80">25</text:p></table:table-cell><table:table-cell table:style-name="Tableau3.L4" office:value-type="float" office:value="36"><text:p text:style-name="P82">36</text:p></table:table-cell><table:table-cell table:style-name="Tableau3.B4" office:value-type="float" office:value="34"><text:p text:style-name="P82">34</text:p></table:table-cell><table:table-cell table:style-name="Tableau3.C4" office:value-type="float" office:value="39"><text:p text:style-name="P82">39</text:p></table:table-cell><table:table-cell table:style-name="Tableau3.L4" office:value-type="float" office:value="36"><text:p text:style-name="P82">36</text:p></table:table-cell><table:table-cell table:style-name="Tableau3.B4" office:value-type="float" office:value="33"><text:p text:style-name="P82">33</text:p></table:table-cell><table:table-cell table:style-name="Tableau3.O4" office:value-type="float" office:value="29"><text:p text:style-name="P80">29</text:p></table:table-cell></table:table-row><table:table-row><table:table-cell table:style-name="Tableau3.A7" office:value-type="string"><text:p text:style-name="P79">Korruption torjunta</text:p></table:table-cell><table:table-cell table:style-name="Tableau3.O4" office:value-type="float" office:value="28"><text:p text:style-name="P78">28</text:p></table:table-cell><table:table-cell table:style-name="Tableau3.D4" office:value-type="float" office:value="20"><text:p text:style-name="P80">20</text:p></table:table-cell><table:table-cell table:style-name="Tableau3.D7" office:value-type="float" office:value="50"><text:p text:style-name="P82">50</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G7" office:value-type="float" office:value="17"><text:p text:style-name="P80">17</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c4" office:value-type="float" office:value="42"><text:p text:style-name="P82">42</text:p></table:table-cell><table:table-cell table:style-name="Tableau3.c4" office:value-type="float" office:value="41"><text:p text:style-name="P82">41</text:p></table:table-cell><table:table-cell table:style-name="Tableau3.P4" office:value-type="float" office:value="26"><text:p text:style-name="P80">26</text:p></table:table-cell><table:table-cell table:style-name="Tableau3.F4" office:value-type="float" office:value="44"><text:p text:style-name="P82">44</text:p></table:table-cell><table:table-cell table:style-name="Tableau3.I4" office:value-type="float" office:value="30"><text:p text:style-name="P80">30</text:p></table:table-cell><table:table-cell table:style-name="Tableau3.c4" office:value-type="float" office:value="41"><text:p text:style-name="P82">41</text:p></table:table-cell><table:table-cell table:style-name="Tableau3.I4" office:value-type="float" office:value="31"><text:p text:style-name="P80">31</text:p></table:table-cell><table:table-cell table:style-name="Tableau3.C4" office:value-type="float" office:value="38"><text:p text:style-name="P82">38</text:p></table:table-cell><table:table-cell table:style-name="Tableau3.D4" office:value-type="float" office:value="20"><text:p text:style-name="P80">20</text:p></table:table-cell><table:table-cell table:style-name="Tableau3.I4" office:value-type="float" office:value="31"><text:p text:style-name="P80">31</text:p></table:table-cell><table:table-cell table:style-name="Tableau3.Q6" office:value-type="float" office:value="18"><text:p text:style-name="P80">18</text:p></table:table-cell><table:table-cell table:style-name="Tableau3.G7" office:value-type="float" office:value="15"><text:p text:style-name="P80">15</text:p></table:table-cell><table:table-cell table:style-name="Tableau3.K4" office:value-type="float" office:value="24"><text:p text:style-name="P80">24</text:p></table:table-cell><table:table-cell table:style-name="Tableau3.D4" office:value-type="float" office:value="22"><text:p text:style-name="P80">22</text:p></table:table-cell><table:table-cell table:style-name="Tableau3.U4" office:value-type="float" office:value="46"><text:p text:style-name="P82">46</text:p></table:table-cell><table:table-cell table:style-name="Tableau3.c4" office:value-type="float" office:value="40"><text:p text:style-name="P82">40</text:p></table:table-cell><table:table-cell table:style-name="Tableau3.L4" office:value-type="float" office:value="36"><text:p text:style-name="P82">36</text:p></table:table-cell><table:table-cell table:style-name="Tableau3.L4" office:value-type="float" office:value="35"><text:p text:style-name="P82">35</text:p></table:table-cell><table:table-cell table:style-name="Tableau3.D4" office:value-type="float" office:value="20"><text:p text:style-name="P80">20</text:p></table:table-cell><table:table-cell table:style-name="Tableau3.D4" office:value-type="float" office:value="22"><text:p text:style-name="P80">22</text:p></table:table-cell></table:table-row><table:table-row><table:table-cell table:style-name="Tableau3.A4" office:value-type="string"><text:p text:style-name="P79">Riippumaton oikeusjärjestelmä</text:p></table:table-cell><table:table-cell table:style-name="Tableau3.P4" office:value-type="float" office:value="26"><text:p text:style-name="P78">26</text:p></table:table-cell><table:table-cell table:style-name="Tableau3.P4" office:value-type="float" office:value="27"><text:p text:style-name="P80">27</text:p></table:table-cell><table:table-cell table:style-name="Tableau3.C4" office:value-type="float" office:value="38"><text:p text:style-name="P82">38</text:p></table:table-cell><table:table-cell table:style-name="Tableau3.P4" office:value-type="float" office:value="25"><text:p text:style-name="P80">25</text:p></table:table-cell><table:table-cell table:style-name="Tableau3.P4" office:value-type="float" office:value="27"><text:p text:style-name="P80">27</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L4" office:value-type="float" office:value="37"><text:p text:style-name="P82">37</text:p></table:table-cell><table:table-cell table:style-name="Tableau3.I4" office:value-type="float" office:value="31"><text:p text:style-name="P80">31</text:p></table:table-cell><table:table-cell table:style-name="Tableau3.D4" office:value-type="float" office:value="21"><text:p text:style-name="P80">21</text:p></table:table-cell><table:table-cell table:style-name="Tableau3.C4" office:value-type="float" office:value="39"><text:p text:style-name="P82">39</text:p></table:table-cell><table:table-cell table:style-name="Tableau3.D4" office:value-type="float" office:value="22"><text:p text:style-name="P80">22</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B4" office:value-type="float" office:value="34"><text:p text:style-name="P82">34</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I4" office:value-type="float" office:value="30"><text:p text:style-name="P80">30</text:p></table:table-cell><table:table-cell table:style-name="Tableau3.B4" office:value-type="float" office:value="34"><text:p text:style-name="P82">34</text:p></table:table-cell><table:table-cell table:style-name="Tableau3.K4" office:value-type="float" office:value="23"><text:p text:style-name="P80">23</text:p></table:table-cell><table:table-cell table:style-name="Tableau3.P4" office:value-type="float" office:value="26"><text:p text:style-name="P80">26</text:p></table:table-cell><table:table-cell table:style-name="Tableau3.O4" office:value-type="float" office:value="28"><text:p text:style-name="P80">28</text:p></table:table-cell><table:table-cell table:style-name="Tableau3.P4" office:value-type="float" office:value="27"><text:p text:style-name="P80">27</text:p></table:table-cell><table:table-cell table:style-name="Tableau3.I4" office:value-type="float" office:value="31"><text:p text:style-name="P80">31</text:p></table:table-cell><table:table-cell table:style-name="Tableau3.D4" office:value-type="float" office:value="21"><text:p text:style-name="P80">21</text:p></table:table-cell></table:table-row><table:table-row><table:table-cell table:style-name="Tableau3.A9" office:value-type="string"><text:p text:style-name="P79">Poliittisten johtajien avoimuus ja vastuuvelvollisuus</text:p></table:table-cell><table:table-cell table:style-name="Tableau3.P4" office:value-type="float" office:value="26"><text:p text:style-name="P78">26</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P4" office:value-type="float" office:value="25"><text:p text:style-name="P80">25</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O4" office:value-type="float" office:value="28"><text:p text:style-name="P80">28</text:p></table:table-cell><table:table-cell table:style-name="Tableau3.I4" office:value-type="float" office:value="31"><text:p text:style-name="P80">31</text:p></table:table-cell><table:table-cell table:style-name="Tableau3.I4" office:value-type="float" office:value="32"><text:p text:style-name="P80">32</text:p></table:table-cell><table:table-cell table:style-name="Tableau3.L4" office:value-type="float" office:value="35"><text:p text:style-name="P82">35</text:p></table:table-cell><table:table-cell table:style-name="Tableau3.O4" office:value-type="float" office:value="29"><text:p text:style-name="P80">29</text:p></table:table-cell><table:table-cell table:style-name="Tableau3.O4" office:value-type="float" office:value="28"><text:p text:style-name="P80">28</text:p></table:table-cell><table:table-cell table:style-name="Tableau3.O4" office:value-type="float" office:value="29"><text:p text:style-name="P80">29</text:p></table:table-cell><table:table-cell table:style-name="Tableau3.C4" office:value-type="float" office:value="38"><text:p text:style-name="P82">38</text:p></table:table-cell><table:table-cell table:style-name="Tableau3.D4" office:value-type="float" office:value="22"><text:p text:style-name="P80">22</text:p></table:table-cell><table:table-cell table:style-name="Tableau3.L4" office:value-type="float" office:value="35"><text:p text:style-name="P82">35</text:p></table:table-cell><table:table-cell table:style-name="Tableau3.I4" office:value-type="float" office:value="31"><text:p text:style-name="P80">31</text:p></table:table-cell><table:table-cell table:style-name="Tableau3.O4" office:value-type="float" office:value="28"><text:p text:style-name="P80">28</text:p></table:table-cell><table:table-cell table:style-name="Tableau3.I4" office:value-type="float" office:value="32"><text:p text:style-name="P80">32</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L4" office:value-type="float" office:value="37"><text:p text:style-name="P82">37</text:p></table:table-cell><table:table-cell table:style-name="Tableau3.K4" office:value-type="float" office:value="24"><text:p text:style-name="P80">24</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D4" office:value-type="float" office:value="21"><text:p text:style-name="P80">21</text:p></table:table-cell><table:table-cell table:style-name="Tableau3.D4" office:value-type="float" office:value="20"><text:p text:style-name="P80">20</text:p></table:table-cell></table:table-row><table:table-row><table:table-cell table:style-name="Tableau3.A4" office:value-type="string"><text:p text:style-name="P79">Tiedotusvälineiden vapaus ja riippumattomuus</text:p></table:table-cell><table:table-cell table:style-name="Tableau3.D4" office:value-type="float" office:value="21"><text:p text:style-name="P78">21</text:p></table:table-cell><table:table-cell table:style-name="Tableau3.G7" office:value-type="float" office:value="17"><text:p text:style-name="P80">17</text:p></table:table-cell><table:table-cell table:style-name="Tableau3.Q6" office:value-type="float" office:value="18"><text:p text:style-name="P80">18</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Q6" office:value-type="float" office:value="19"><text:p text:style-name="P80">19</text:p></table:table-cell><table:table-cell table:style-name="Tableau3.Q6" office:value-type="float" office:value="18"><text:p text:style-name="P80">18</text:p></table:table-cell><table:table-cell table:style-name="Tableau3.D4" office:value-type="float" office:value="20"><text:p text:style-name="P80">20</text:p></table:table-cell><table:table-cell table:style-name="Tableau3.D4" office:value-type="float" office:value="22"><text:p text:style-name="P80">22</text:p></table:table-cell><table:table-cell table:style-name="Tableau3.Q6" office:value-type="float" office:value="19"><text:p text:style-name="P80">19</text:p></table:table-cell><table:table-cell table:style-name="Tableau3.D4" office:value-type="float" office:value="21"><text:p text:style-name="P80">21</text:p></table:table-cell><table:table-cell table:style-name="Tableau3.P4" office:value-type="float" office:value="26"><text:p text:style-name="P80">26</text:p></table:table-cell><table:table-cell table:style-name="Tableau3.P4" office:value-type="float" office:value="25"><text:p text:style-name="P80">25</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I4" office:value-type="float" office:value="31"><text:p text:style-name="P80">31</text:p></table:table-cell><table:table-cell table:style-name="Tableau3.G7" office:value-type="float" office:value="16"><text:p text:style-name="P80">16</text:p></table:table-cell><table:table-cell table:style-name="Tableau3.G7" office:value-type="float" office:value="15"><text:p text:style-name="P80">15</text:p></table:table-cell><table:table-cell table:style-name="Tableau3.P4" office:value-type="float" office:value="27"><text:p text:style-name="P80">27</text:p></table:table-cell><table:table-cell table:style-name="Tableau3.D4" office:value-type="float" office:value="21"><text:p text:style-name="P80">21</text:p></table:table-cell><table:table-cell table:style-name="Tableau3.D4" office:value-type="float" office:value="22"><text:p text:style-name="P80">22</text:p></table:table-cell><table:table-cell table:style-name="Tableau3.P4" office:value-type="float" office:value="26"><text:p text:style-name="P80">26</text:p></table:table-cell></table:table-row><table:table-row><table:table-cell table:style-name="Tableau3.A11" office:value-type="string"><text:p text:style-name="P79">Kansalaisten mahdollisuus osallistua julkiseen keskusteluun ja päätöksentekoon</text:p></table:table-cell><table:table-cell table:style-name="Tableau3.D4" office:value-type="float" office:value="22"><text:p text:style-name="P78">22</text:p></table:table-cell><table:table-cell table:style-name="Tableau3.D4" office:value-type="float" office:value="21"><text:p text:style-name="P80">21</text:p></table:table-cell><table:table-cell table:style-name="Tableau3.O4" office:value-type="float" office:value="29"><text:p text:style-name="P80">29</text:p></table:table-cell><table:table-cell table:style-name="Tableau3.Q6" office:value-type="float" office:value="19"><text:p text:style-name="P80">19</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O4" office:value-type="float" office:value="29"><text:p text:style-name="P80">29</text:p></table:table-cell><table:table-cell table:style-name="Tableau3.K4" office:value-type="float" office:value="24"><text:p text:style-name="P80">24</text:p></table:table-cell><table:table-cell table:style-name="Tableau3.K4" office:value-type="float" office:value="24"><text:p text:style-name="P80">24</text:p></table:table-cell><table:table-cell table:style-name="Tableau3.D4" office:value-type="float" office:value="20"><text:p text:style-name="P80">20</text:p></table:table-cell><table:table-cell table:style-name="Tableau3.P4" office:value-type="float" office:value="25"><text:p text:style-name="P80">25</text:p></table:table-cell><table:table-cell table:style-name="Tableau3.P4" office:value-type="float" office:value="26"><text:p text:style-name="P80">26</text:p></table:table-cell><table:table-cell table:style-name="Tableau3.D4" office:value-type="float" office:value="22"><text:p text:style-name="P80">22</text:p></table:table-cell><table:table-cell table:style-name="Tableau3.K4" office:value-type="float" office:value="23"><text:p text:style-name="P80">23</text:p></table:table-cell><table:table-cell table:style-name="Tableau3.D4" office:value-type="float" office:value="21"><text:p text:style-name="P80">21</text:p></table:table-cell><table:table-cell table:style-name="Tableau3.P4" office:value-type="float" office:value="25"><text:p text:style-name="P80">25</text:p></table:table-cell><table:table-cell table:style-name="Tableau3.I4" office:value-type="float" office:value="30"><text:p text:style-name="P80">30</text:p></table:table-cell><table:table-cell table:style-name="Tableau3.G7" office:value-type="float" office:value="16"><text:p text:style-name="P80">16</text:p></table:table-cell><table:table-cell table:style-name="Tableau3.K4" office:value-type="float" office:value="24"><text:p text:style-name="P80">24</text:p></table:table-cell><table:table-cell table:style-name="Tableau3.D4" office:value-type="float" office:value="21"><text:p text:style-name="P80">21</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D4" office:value-type="float" office:value="20"><text:p text:style-name="P80">20</text:p></table:table-cell><table:table-cell table:style-name="Tableau3.Q6" office:value-type="float" office:value="18"><text:p text:style-name="P80">18</text:p></table:table-cell><table:table-cell table:style-name="Tableau3.P4" office:value-type="float" office:value="27"><text:p text:style-name="P80">27</text:p></table:table-cell><table:table-cell table:style-name="Tableau3.D4" office:value-type="float" office:value="20"><text:p text:style-name="P80">20</text:p></table:table-cell><table:table-cell table:style-name="Tableau3.K4" office:value-type="float" office:value="23"><text:p text:style-name="P80">23</text:p></table:table-cell><table:table-cell table:style-name="Tableau3.K4" office:value-type="float" office:value="24"><text:p text:style-name="P80">24</text:p></table:table-cell></table:table-row><table:table-row><table:table-cell table:style-name="Tableau3.A4" office:value-type="string"><text:p text:style-name="P79">Vähemmistöjen oikeuksien kunnioittaminen</text:p></table:table-cell><table:table-cell table:style-name="Tableau3.B12" office:value-type="float" office:value="14"><text:p text:style-name="P78">14</text:p></table:table-cell><table:table-cell table:style-name="Tableau3.B12" office:value-type="float" office:value="14"><text:p text:style-name="P80">14</text:p></table:table-cell><table:table-cell table:style-name="Tableau3.D12" office:value-type="float" office:value="5"><text:p text:style-name="P80">5</text:p></table:table-cell><table:table-cell table:style-name="Tableau3.D12" office:value-type="float" office:value="6"><text:p text:style-name="P80">6</text:p></table:table-cell><table:table-cell table:style-name="Tableau3.F12" office:value-type="float" office:value="12"><text:p text:style-name="P80">12</text:p></table:table-cell><table:table-cell table:style-name="Tableau3.B12" office:value-type="float" office:value="14"><text:p text:style-name="P80">14</text:p></table:table-cell><table:table-cell table:style-name="Tableau3.B12" office:value-type="float" office:value="13"><text:p text:style-name="P80">13</text:p></table:table-cell><table:table-cell table:style-name="Tableau3.G7" office:value-type="float" office:value="16"><text:p text:style-name="P80">16</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G7" office:value-type="float" office:value="17"><text:p text:style-name="P80">17</text:p></table:table-cell><table:table-cell table:style-name="Tableau3.M12" office:value-type="float" office:value="8"><text:p text:style-name="P80">8</text:p></table:table-cell><table:table-cell table:style-name="Tableau3.Q6" office:value-type="float" office:value="19"><text:p text:style-name="P80">19</text:p></table:table-cell><table:table-cell table:style-name="Tableau3.G7" office:value-type="float" office:value="17"><text:p text:style-name="P80">17</text:p></table:table-cell><table:table-cell table:style-name="Tableau3.F12" office:value-type="float" office:value="10"><text:p text:style-name="P80">10</text:p></table:table-cell><table:table-cell table:style-name="Tableau3.D12" office:value-type="float" office:value="6"><text:p text:style-name="P80">6</text:p></table:table-cell><table:table-cell table:style-name="Tableau3.D4" office:value-type="float" office:value="22"><text:p text:style-name="P80">22</text:p></table:table-cell><table:table-cell table:style-name="Tableau3.F12" office:value-type="float" office:value="11"><text:p text:style-name="P80">11</text:p></table:table-cell><table:table-cell table:style-name="Tableau3.Q6" office:value-type="float" office:value="19"><text:p text:style-name="P80">19</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F12" office:value-type="float" office:value="12"><text:p text:style-name="P80">12</text:p></table:table-cell><table:table-cell table:style-name="Tableau3.G7" office:value-type="float" office:value="15"><text:p text:style-name="P80">15</text:p></table:table-cell><table:table-cell table:style-name="Tableau3.M12" office:value-type="float" office:value="9"><text:p text:style-name="P80">9</text:p></table:table-cell><table:table-cell table:style-name="Tableau3.M12" office:value-type="float" office:value="9"><text:p text:style-name="P80">9</text:p></table:table-cell><table:table-cell table:style-name="Tableau3.F12" office:value-type="float" office:value="10"><text:p text:style-name="P80">10</text:p></table:table-cell><table:table-cell table:style-name="Tableau3.F12" office:value-type="float" office:value="12"><text:p text:style-name="P80">12</text:p></table:table-cell><table:table-cell table:style-name="Tableau3.F12" office:value-type="float" office:value="11"><text:p text:style-name="P80">11</text:p></table:table-cell></table:table-row><table:table-row><table:table-cell table:style-name="Tableau3.A13" office:value-type="string"><text:p text:style-name="P79">Vahva oppositio, joka pystyy arvostelemaan hallitusta</text:p></table:table-cell><table:table-cell table:style-name="Tableau3.F12" office:value-type="float" office:value="11"><text:p text:style-name="P78">1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M12" office:value-type="float" office:value="8"><text:p text:style-name="P80">8</text:p></table:table-cell><table:table-cell table:style-name="Tableau3.F12" office:value-type="float" office:value="11"><text:p text:style-name="P80">11</text:p></table:table-cell><table:table-cell table:style-name="Tableau3.G7" office:value-type="float" office:value="15"><text:p text:style-name="P80">15</text:p></table:table-cell><table:table-cell table:style-name="Tableau3.G7" office:value-type="float" office:value="15"><text:p text:style-name="P80">15</text:p></table:table-cell><table:table-cell table:style-name="Tableau3.G7" office:value-type="float" office:value="16"><text:p text:style-name="P80">16</text:p></table:table-cell><table:table-cell table:style-name="Tableau3.B12" office:value-type="float" office:value="13"><text:p text:style-name="P80">13</text:p></table:table-cell><table:table-cell table:style-name="Tableau3.F12" office:value-type="float" office:value="10"><text:p text:style-name="P80">10</text:p></table:table-cell><table:table-cell table:style-name="Tableau3.F12" office:value-type="float" office:value="11"><text:p text:style-name="P80">11</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G7" office:value-type="float" office:value="17"><text:p text:style-name="P80">17</text:p></table:table-cell><table:table-cell table:style-name="Tableau3.B12" office:value-type="float" office:value="14"><text:p text:style-name="P80">14</text:p></table:table-cell><table:table-cell table:style-name="Tableau3.F12" office:value-type="float" office:value="12"><text:p text:style-name="P80">12</text:p></table:table-cell><table:table-cell table:style-name="Tableau3.Q6" office:value-type="float" office:value="19"><text:p text:style-name="P80">19</text:p></table:table-cell><table:table-cell table:style-name="Tableau3.M12" office:value-type="float" office:value="8"><text:p text:style-name="P80">8</text:p></table:table-cell><table:table-cell table:style-name="Tableau3.D4" office:value-type="float" office:value="21"><text:p text:style-name="P80">21</text:p></table:table-cell><table:table-cell table:style-name="Tableau3.B12" office:value-type="float" office:value="14"><text:p text:style-name="P80">14</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M12" office:value-type="float" office:value="8"><text:p text:style-name="P80">8</text:p></table:table-cell><table:table-cell table:style-name="Tableau3.F12" office:value-type="float" office:value="10"><text:p text:style-name="P80">10</text:p></table:table-cell><table:table-cell table:style-name="Tableau3.M12" office:value-type="float" office:value="8"><text:p text:style-name="P80">8</text:p></table:table-cell><table:table-cell table:style-name="Tableau3.M12" office:value-type="float" office:value="9"><text:p text:style-name="P80">9</text:p></table:table-cell><table:table-cell table:style-name="Tableau3.F12" office:value-type="float" office:value="11"><text:p text:style-name="P80">11</text:p></table:table-cell><table:table-cell table:style-name="Tableau3.F12" office:value-type="float" office:value="10"><text:p text:style-name="P80">10</text:p></table:table-cell></table:table-row></table:table><text:p text:style-name="P13"/></draw:text-box></draw:frame></text:p>
        <text:p text:style-name="P54">Sosiodemografiset tiedot paljastavat selvän sukupolvien välisen kuilun siinä, miten Euroopan kansalaiset mieltävät demokratian </text:p>
        <text:p text:style-name="P35">Vähintään 55-vuotiaat <text:span text:style-name="T1">vastaajat</text:span> osoittavat vahvempaa sitoutumista oikeusvaltion institutionaalisiin pilareihin: He vetoavat todennäköisemmin vapaisiin ja rehellisiin vaaleihin (38 prosenttia 15–24-vuotiaista, 26 prosenttia), kunnioitukseen ja perusoikeuksiin (38 prosenttia 24 prosentista), riippumattomaan oikeusjärjestelmään (33 prosenttia 18 prosentista) ja korruption torjuntaan (30 prosenttia 21 prosentista). </text:p>
        <text:p text:style-name="P35">Sitä vastoin nuoremmat sukupolvet suosivat osallistavampaa ja osallistavampaa käsitystä demokratiasta ja painottavat enemmän vähemmistöjen oikeuksien kunnioittamista (20 prosenttia 15–24-vuotiaista ja vain 11 prosenttia 55-vuotiaista ja sitä vanhemmista) ja kansalaisten mahdollisuuksia osallistua julkiseen keskusteluun (24 prosenttia verrattuna 21 prosenttiin). </text:p>
        <text:p text:style-name="P31">Sama yhteys institutionaaliseen koskemattomuuteen on myös kansalaisilla, jotka suhtautuvat kriittisemmin EU:n nykyiseen toimintaan: ne, jotka ovat tyytymättömiä oikeusvaltioperiaatteen noudattamiseen EU:ssa, ovat todennäköisemmin korruption torjunnan kärjessä (31 prosenttia verrattuna 25 prosenttiin tyytyväisten keskuudessa). </text:p>
        <text:p text:style-name="P31"/>
        <text:h text:style-name="P20" text:outline-level="2"><text:bookmark-start text:name="__RefHeading___Toc4060_3967327191"/>2.2 Eriävä tyytyväisyys oikeusvaltioperiaatteeseen kansallisella ja EU:n tasolla <text:bookmark-end text:name="__RefHeading___Toc4060_3967327191"/></text:h>
        <text:p text:style-name="P54">Eurooppalaiset ovat erimielisiä oikeusvaltioperiaatteen kunnioittamisesta erityisesti EU:n tasolla </text:p>
        <text:p text:style-name="P31">Vähäinen enemmistö eurooppalaisista on tyytyväisiä oikeusvaltioperiaatteen kunnioittamiseen omassa maassaan (51 prosenttia, joista 17 prosenttia on erittäin tyytyväisiä ja 34 prosenttia melko tyytyväisiä), kun taas tyytymättömiä on 44 prosenttia (27 prosenttia melko tyytymättömiä ja 17 prosenttia erittäin tyytymättömiä). </text:p>
        <text:p text:style-name="P31">Mielipiteet jakautuvat tasaisemmin EU:n tasolla: Eurooppalaisista 47 prosenttia on tyytyväisiä oikeusvaltioperiaatteen kunnioittamiseen EU:ssa (11 prosenttia erittäin tyytyväisiä ja 36 prosenttia melko tyytyväisiä), kun taas tyytymättömien osuus on 47 prosenttia (28 prosenttia melko tyytymättömiä ja 19 prosenttia erittäin tyytymättömiä), mikä viittaa siihen, että kansalaiset suhtautuvat oikeusvaltioperiaatteeseen jonkin verran kriittisemmin EU:n tasolla kuin omassa maassaan.</text:p>
        <text:p text:style-name="P31"><draw:g text:anchor-type="paragraph" draw:z-index="8" draw:name="Objet de groupe 7" draw:style-name="gr2"><draw:path draw:style-name="gr80" draw:text-style-name="P132" svg:width="2.438cm" svg:height="3.492cm" svg:x="0.688cm" svg:y="2.486cm" svg:viewBox="0 0 2439 3493" svg:d="M2439 0h-2439v941h2439zM1575 2552h-1575v941h1575z"><text:p/></draw:path><draw:path draw:style-name="gr81" draw:text-style-name="P133" svg:width="5.741cm" svg:height="3.492cm" svg:x="2.262cm" svg:y="2.486cm" svg:viewBox="0 0 5742 3493" svg:d="M5742 0h-4878v941h4878zM5162 2552h-5162v941h5162z"><text:p/></draw:path><draw:path draw:style-name="gr82" draw:text-style-name="P134" svg:width="4.45cm" svg:height="3.492cm" svg:x="7.423cm" svg:y="2.486cm" svg:viewBox="0 0 4451 3493" svg:d="M4451 0h-3871v941h3871zM4026 2552h-4026v941h4026z"><text:p/></draw:path><draw:path draw:style-name="gr83" draw:text-style-name="P135" svg:width="2.864cm" svg:height="3.492cm" svg:x="11.448cm" svg:y="2.486cm" svg:viewBox="0 0 2865 3493" svg:d="M2865 0h-2440v941h2440zM2723 2552h-2723v941h2723z"><text:p/></draw:path><draw:path draw:style-name="gr85" draw:text-style-name="P136" svg:width="0.864cm" svg:height="3.492cm" svg:x="14.17cm" svg:y="2.486cm" svg:viewBox="0 0 865 3493" svg:d="M865 0h-723v941h723zM865 2552h-865v941h865z"><text:p/></draw:path><draw:frame draw:style-name="gr74" draw:text-style-name="P115" svg:width="0.267cm" svg:height="0.302cm" svg:x="1.78cm" svg:y="2.868cm"><draw:text-box><text:p text:style-name="P91"><text:span text:style-name="T90">17</text:span></text:p></draw:text-box></draw:frame><draw:frame draw:style-name="gr74" draw:text-style-name="P115" svg:width="0.267cm" svg:height="0.302cm" svg:x="1.349cm" svg:y="5.424cm"><draw:text-box><text:p text:style-name="P91"><text:span text:style-name="T90">11</text:span></text:p></draw:text-box></draw:frame><draw:frame draw:style-name="gr74" draw:text-style-name="P115" svg:width="0.267cm" svg:height="0.302cm" svg:x="5.442cm" svg:y="2.868cm"><draw:text-box><text:p text:style-name="P91"><text:span text:style-name="T90">34</text:span></text:p></draw:text-box></draw:frame><draw:frame draw:style-name="gr72" draw:text-style-name="P115" svg:width="0.269cm" svg:height="0.302cm" svg:x="4.724cm" svg:y="5.424cm"><draw:text-box><text:p text:style-name="P91"><text:span text:style-name="T90">36</text:span></text:p></draw:text-box></draw:frame><draw:frame draw:style-name="gr72" draw:text-style-name="P115" svg:width="0.269cm" svg:height="0.302cm" svg:x="9.82cm" svg:y="2.868cm"><draw:text-box><text:p text:style-name="P91"><text:span text:style-name="T90">27</text:span></text:p></draw:text-box></draw:frame><draw:frame draw:style-name="gr140" draw:text-style-name="P115" svg:width="0.244cm" svg:height="0.302cm" svg:x="9.32cm" svg:y="5.424cm"><draw:text-box><text:p text:style-name="P91"><text:span text:style-name="T90">2</text:span></text:p></draw:text-box></draw:frame><draw:frame draw:style-name="gr72" draw:text-style-name="P115" svg:width="0.269cm" svg:height="0.302cm" svg:x="12.98cm" svg:y="2.868cm"><draw:text-box><text:p text:style-name="P91"><text:span text:style-name="T90">17</text:span></text:p></draw:text-box></draw:frame><draw:frame draw:style-name="gr73" draw:text-style-name="P115" svg:width="0.246cm" svg:height="0.302cm" svg:x="12.691cm" svg:y="5.424cm"><draw:text-box><text:p text:style-name="P91"><text:span text:style-name="T90">1</text:span></text:p></draw:text-box></draw:frame><draw:frame draw:style-name="gr140" draw:text-style-name="P115" svg:width="0.244cm" svg:height="0.302cm" svg:x="14.623cm" svg:y="2.868cm"><draw:text-box><text:p text:style-name="P91"><text:span text:style-name="T90">5</text:span></text:p></draw:text-box></draw:frame><draw:polygon draw:style-name="gr80" draw:text-style-name="P132" svg:width="0.129cm" svg:height="0.129cm" svg:x="3.204cm" svg:y="1.195cm" svg:viewBox="0 0 130 130" draw:points="0,130 130,130 130,0 0,0"><text:p/></draw:polygon><draw:frame draw:style-name="gr140" draw:text-style-name="P115" svg:width="0.244cm" svg:height="0.302cm" svg:x="14.55cm" svg:y="5.424cm"><draw:text-box><text:p text:style-name="P91"><text:span text:style-name="T90">6</text:span></text:p></draw:text-box></draw:frame><draw:polygon draw:style-name="gr81" draw:text-style-name="P133" svg:width="0.129cm" svg:height="0.129cm" svg:x="5.126cm" svg:y="1.195cm" svg:viewBox="0 0 130 130" draw:points="0,130 130,130 130,0 0,0"><text:p/></draw:polygon><draw:polygon draw:style-name="gr82" draw:text-style-name="P134" svg:width="0.129cm" svg:height="0.129cm" svg:x="7.255cm" svg:y="1.195cm" svg:viewBox="0 0 130 130" draw:points="0,130 130,130 130,0 0,0"><text:p/></draw:polygon><draw:polygon draw:style-name="gr83" draw:text-style-name="P135" svg:width="0.142cm" svg:height="0.129cm" svg:x="9.668cm" svg:y="1.195cm" svg:viewBox="0 0 143 130" draw:points="0,130 143,130 143,0 0,0"><text:p/></draw:polygon><draw:frame draw:style-name="gr210" draw:text-style-name="P115" svg:width="1.985cm" svg:height="0.302cm" svg:x="3.397cm" svg:y="1.15cm"><draw:text-box><text:p text:style-name="P91"><text:span text:style-name="T94">Erittäin tyytyväinen</text:span></text:p></draw:text-box></draw:frame><draw:polygon draw:style-name="gr85" draw:text-style-name="P136" svg:width="0.142cm" svg:height="0.129cm" svg:x="11.873cm" svg:y="1.195cm" svg:viewBox="0 0 143 130" draw:points="0,130 143,130 143,0 0,0"><text:p/></draw:polygon><draw:frame draw:style-name="gr211" draw:text-style-name="P115" svg:width="1.968cm" svg:height="0.302cm" svg:x="9.869cm" svg:y="1.15cm"><draw:text-box><text:p text:style-name="P91"><text:span text:style-name="T95">Erittäin tyytymätön</text:span></text:p></draw:text-box></draw:frame><draw:frame draw:style-name="gr84" draw:text-style-name="P115" svg:width="1.299cm" svg:height="0.302cm" svg:x="12.076cm" svg:y="1.15cm"><draw:text-box><text:p text:style-name="P91"><text:span text:style-name="T96">En tiedä</text:span></text:p></draw:text-box></draw:frame><draw:frame draw:style-name="gr212" draw:text-style-name="P115" svg:width="1.729cm" svg:height="0.302cm" svg:x="0.794cm" svg:y="2.182cm"><draw:text-box><text:p text:style-name="P91"><text:span text:style-name="T91">(Maamme)</text:span></text:p></draw:text-box></draw:frame><draw:frame draw:style-name="gr213" draw:text-style-name="P115" svg:width="0.713cm" svg:height="0.302cm" svg:x="0.794cm" svg:y="4.75cm"><draw:text-box><text:p text:style-name="P91"><text:span text:style-name="T91">EU:n</text:span></text:p></draw:text-box></draw:frame><draw:frame draw:style-name="gr214" draw:text-style-name="P128" svg:width="11.239cm" svg:height="0.336cm" svg:x="0.157cm" svg:y="0.213cm"><draw:text-box><text:p text:style-name="P91"><text:span text:style-name="T105">Q4 </text:span><text:span text:style-name="T106">Kaiken kaikkiaan, kuinka tyytyväinen tai tyytymätön olet oikeusvaltioperiaatteen kunnioittamiseen </text:span></text:p></draw:text-box></draw:frame><draw:frame draw:style-name="gr143" draw:text-style-name="P121" svg:width="0.743cm" svg:height="0.479cm" svg:x="0.157cm" svg:y="1.173cm"><draw:text-box><text:p/></draw:text-box></draw:frame><draw:frame draw:style-name="gr215" draw:text-style-name="P137" svg:width="1.89cm" svg:height="0.302cm" svg:x="5.426cm" svg:y="1.127cm"><draw:text-box><text:p text:style-name="P91"><text:span text:style-name="T114">Melko tyytyväinen</text:span></text:p></draw:text-box></draw:frame><draw:frame draw:style-name="gr216" draw:text-style-name="P138" svg:width="1.872cm" svg:height="0.302cm" svg:x="7.475cm" svg:y="1.106cm"><draw:text-box><text:p text:style-name="P91"><text:span text:style-name="T115">Melko tyytymätön</text:span></text:p></draw:text-box></draw:frame></draw:g></text:p>
        <text:p text:style-name="P54">Oikeusvaltioperiaatteen kunnioittaminen jakaa jäsenvaltiot syvästi </text:p>
        <text:p text:style-name="P23">Euroopan kansalaiset ovat hyvin erimielisiä siitä, miten he suhtautuvat oikeusvaltioperiaatteeseen omassa maassaan. Pienten jäsenvaltioiden näkemykset ovat erityisen myönteisiä: Luxemburg (91 prosenttia oli kaiken kaikkiaan tyytyväinen: 54 % erittäin tyytyväinen, 37 % melko tyytyväinen), Malta (88 %: 46 % erittäin tyytyväisiä, 42 % melko tyytyväisiä) ja Kypros (67 %: 37 % erittäin tyytyväisiä, 30 % melko tyytyväisiä) kaikki ilmoittivat luottavansa vahvasti kansalliseen oikeusvaltioon. Tanska (71 % tyytyväisiä: 43 % erittäin tyytyväisiä, 28 % melko tyytyväisiä) ja Viro (70 %: 32 prosenttia erittäin tyytyväisiä, 38 prosenttia melko tyytyväisiä) on myös erittäin myönteinen käsitys. Nämä viisi maata erottuvat erityisen suuresta osuudestaan kansalaisista, jotka ovat ”erittäin tyytyväisiä” (54 %, 46 %, 37 %, 43 % ja 32 %). Tätä tasoa ei saavuteta missään muualla EU:ssa, jossa tämä osuus ei ylitä 21:tä prosenttia (Itävalta, Liettua). </text:p>
        <text:p text:style-name="P23">Toisessa ääripäässä Bulgaria (29 %) oli tyytyväinen: 12 % erittäin tyytyväisiä, 17 % melko tyytyväisiä, 66 % tyytymättömiä), Kroatia (32 % tyytyväisiä: 8 % erittäin tyytyväisiä, 24 % melko tyytyväisiä, kun taas 63 % tyytymättömiä) ja Kreikka (35 % tyytyväisiä: 13 % erittäin tyytyväisiä, 22 % melko tyytyväisiä ja 62 % tyytymättömiä) kertoo, että luottamus oikeusvaltioperiaatteeseen on alhaisinta heidän omassa maassaan. </text:p>
        <text:p text:style-name="P24"/>
        <text:p text:style-name="P23">Kokonaistyytyväisyys vaihtelee <text:span text:style-name="T2">Luxemburgin</text:span> 1 prosentista Bulgarian 2 prosenttiin, mikä osoittaa, miten eri tavoin oikeusvaltioperiaate koetaan eri jäsenvaltioissa. </text:p>
        <text:p text:style-name="P23"/>
        <text:p text:style-name="P23"><draw:g text:anchor-type="paragraph" draw:z-index="28" draw:name="Objet de groupe 9" draw:style-name="gr2"><draw:frame draw:style-name="gr25" draw:text-style-name="P99" svg:width="17.403cm" svg:height="6.3cm" svg:x="0.381cm" svg:y="1.288cm"><draw:image xlink:href="Pictures/1000000000000515000001D778CB57142B31B706.png" xlink:type="simple" xlink:show="embed" xlink:actuate="onLoad" draw:mime-type="image/png"><text:p/></draw:image></draw:frame><draw:frame draw:style-name="gr28" draw:text-style-name="P97" svg:width="14.346cm" svg:height="0.983cm" svg:x="0.025cm" svg:y="0.243cm"><draw:text-box><text:p text:style-name="P96"><text:span text:style-name="T74">Q4 Kaiken kaikkiaan, kuinka tyytyväinen tai tyytymätön olet oikeusvaltioperiaatteen kunnioittamiseen...</text:span></text:p></draw:text-box></draw:frame><draw:frame draw:style-name="gr24" draw:text-style-name="P98" svg:width="3.365cm" svg:height="0.622cm" svg:x="14.196cm" svg:y="0.194cm"><draw:text-box><text:p text:style-name="P96"><text:span text:style-name="T75">”</text:span><text:span text:style-name="T75">(MAA)” </text:span></text:p></draw:text-box></draw:frame><draw:g draw:style-name="gr26"><draw:frame draw:style-name="gr25" draw:text-style-name="P99" svg:width="15.137cm" svg:height="0.433cm" svg:x="0.372cm" svg:y="0.81cm"><draw:image xlink:href="Pictures/100000000000038C0000001A68C3D201477F9430.png" xlink:type="simple" xlink:show="embed" xlink:actuate="onLoad" draw:mime-type="image/png"><text:p/></draw:image></draw:frame><draw:frame draw:style-name="gr24" draw:text-style-name="P97" svg:width="2.497cm" svg:height="0.983cm" svg:x="0.607cm" svg:y="0.778cm"><draw:text-box><text:p text:style-name="P96"><text:span text:style-name="T74">Erittäin tyytyväinen</text:span></text:p></draw:text-box></draw:frame><draw:frame draw:style-name="gr23" draw:text-style-name="P97" svg:width="2.724cm" svg:height="0.992cm" svg:x="3.881cm" svg:y="0.75cm"><draw:text-box><text:p text:style-name="P96"><text:span text:style-name="T74">Melko tyytyväinen</text:span></text:p></draw:text-box></draw:frame><draw:frame draw:style-name="gr24" draw:text-style-name="P97" svg:width="3.225cm" svg:height="0.622cm" svg:x="7.52cm" svg:y="0.803cm"><draw:text-box><text:p text:style-name="P96"><text:span text:style-name="T74">Melko tyytymätön</text:span></text:p></draw:text-box></draw:frame><draw:frame draw:style-name="gr27" draw:text-style-name="P97" svg:width="3.446cm" svg:height="0.638cm" svg:x="11.667cm" svg:y="0.764cm"><draw:text-box><text:p text:style-name="P96"><text:span text:style-name="T74">Erittäin tyytymätön</text:span></text:p></draw:text-box></draw:frame><draw:frame draw:style-name="gr24" draw:text-style-name="P97" svg:width="2.172cm" svg:height="0.622cm" svg:x="15.48cm" svg:y="0.778cm"><draw:text-box><text:p text:style-name="P96"><text:span text:style-name="T74">En tiedä</text:span></text:p></draw:text-box></draw:frame></draw:g></draw:g></text:p>
        <text:p text:style-name="P56">Kansallisen ja EU:n tason tyytyväisyys oikeusvaltioperiaatteeseen lähenee toisiaan </text:p>
        <text:p text:style-name="P36">Tyytyväisyys oikeusvaltioperiaatteen noudattamiseen EU:n tasolla kuvastaa pitkälti kansallista tilannetta, joskin sillä on huomattava lähentymisvaikutus. Tyytyväisimpiä ovat edelleen Luxemburg (84 %) ja Malta (83 %). Seuraavina tulivat Kypros (68 %), Liettua (67 %) ja Viro (66 %), kun taas tyytyväisimpiä olivat Kroatia (40 %), Ranska (39 %), Kreikka ja Bulgaria (38 %). Myös Kreikassa (24 %) ja Bulgariassa (21 %) oli eniten kansalaisia, jotka olivat ”erittäin tyytymättömiä”. </text:p>
        <text:p text:style-name="P36"><draw:g text:anchor-type="paragraph" draw:z-index="9" draw:name="Objet de groupe 10" draw:style-name="gr2"><draw:frame draw:style-name="gr25" draw:text-style-name="P99" svg:width="17.333cm" svg:height="6.365cm" svg:x="0.036cm" svg:y="2.66cm"><draw:image xlink:href="Pictures/100000000000042E000001895D9D79F32DBA1524.png" xlink:type="simple" xlink:show="embed" xlink:actuate="onLoad" draw:mime-type="image/png"><text:p/></draw:image></draw:frame><draw:frame draw:style-name="gr208" draw:text-style-name="P97" svg:width="13.66cm" svg:height="0.983cm" svg:x="0.002cm" svg:y="1.425cm"><draw:text-box><text:p text:style-name="P96"><text:span text:style-name="T74">Q4 Kaiken kaikkiaan, kuinka tyytyväinen tai tyytymätön olet oikeusvaltioperiaatteen kunnioittamiseen...</text:span></text:p></draw:text-box></draw:frame><draw:frame draw:style-name="gr49" draw:text-style-name="P98" svg:width="3.366cm" svg:height="0.623cm" svg:x="13.697cm" svg:y="1.349cm"><draw:text-box><text:p text:style-name="P96"><text:span text:style-name="T75">2. EU:n </text:span></text:p></draw:text-box></draw:frame><draw:g draw:style-name="gr26"><draw:frame draw:style-name="gr25" draw:text-style-name="P99" svg:width="15.135cm" svg:height="0.435cm" svg:x="0.087cm" svg:y="2.07cm"><draw:image xlink:href="Pictures/100000000000038C0000001A68C3D201477F9430.png" xlink:type="simple" xlink:show="embed" xlink:actuate="onLoad" draw:mime-type="image/png"><text:p/></draw:image></draw:frame><draw:frame draw:style-name="gr49" draw:text-style-name="P97" svg:width="2.497cm" svg:height="0.983cm" svg:x="0.32cm" svg:y="2.037cm"><draw:text-box><text:p text:style-name="P96"><text:span text:style-name="T74">Erittäin tyytyväinen</text:span></text:p></draw:text-box></draw:frame><draw:frame draw:style-name="gr209" draw:text-style-name="P97" svg:width="2.726cm" svg:height="0.994cm" svg:x="3.593cm" svg:y="2.01cm"><draw:text-box><text:p text:style-name="P96"><text:span text:style-name="T74">Melko tyytyväinen</text:span></text:p></draw:text-box></draw:frame><draw:frame draw:style-name="gr49" draw:text-style-name="P97" svg:width="3.225cm" svg:height="0.623cm" svg:x="7.232cm" svg:y="2.063cm"><draw:text-box><text:p text:style-name="P96"><text:span text:style-name="T74">Melko tyytymätön</text:span></text:p></draw:text-box></draw:frame><draw:frame draw:style-name="gr66" draw:text-style-name="P97" svg:width="3.446cm" svg:height="0.639cm" svg:x="11.381cm" svg:y="2.023cm"><draw:text-box><text:p text:style-name="P96"><text:span text:style-name="T74">Erittäin tyytymätön</text:span></text:p></draw:text-box></draw:frame><draw:frame draw:style-name="gr49" draw:text-style-name="P97" svg:width="2.17cm" svg:height="0.623cm" svg:x="15.194cm" svg:y="2.037cm"><draw:text-box><text:p text:style-name="P96"><text:span text:style-name="T74">En tiedä</text:span></text:p></draw:text-box></draw:frame></draw:g></draw:g>Kun näitä tuloksia verrataan tyytyväisyyteen kansallisella tasolla, havaitaan lähentymismalli: maat, jotka ovat tyytyväisimpiä oikeusvaltioperiaatteeseen omassa maassaan, ovat yleensä jonkin verran tyytymättömämpiä siihen EU:n tasolla (Luxemburg: 91 prosenttia kansallisesti verrattuna 84 prosenttiin EU:ssa; Malta: 88 prosenttia vs. 83 prosenttia; Tanska: 71 prosenttia vs. 61 prosenttia), kun taas maat, jotka suhtautuvat kriittisimmin omaan kansalliseen oikeusvaltioperiaatteeseensa, vaikuttavat olevan suhteellisesti tyytyväisempiä EU:hun (Bulgaria: 29 prosenttia kansallisesti verrattuna 38 prosenttiin EU:ssa; Kroatia: 32 % vs. 40 % Kreikka: 35 prosenttia vs. 38 prosenttia), mikä viittaa siihen, että EU:ta pidetään näissä maissa jonkin verran rauhoittavampana viitekehyksenä. </text:p>
        <text:p text:style-name="P36"/>
        <text:p text:style-name="P56">Ero oikeusvaltioperiaatteen merkityksestä omassa maassa havaittuun malliin </text:p>
        <text:p text:style-name="P23">Tyytyväisyys oikeusvaltioperiaatteen noudattamiseen vaihtelee myös sosiodemografisen profiilin mukaan. Miehet (54 %) ovat hieman tyytyväisempiä kuin naiset (49 %). Ikä näyttää epälineaarisen, U-muotoisen kuvion: tyytyväisyys on suurinta 15–24-vuotiaiden keskuudessa (56 %), heikkenee tasaisesti alimpaan pisteeseensä 40–54-vuotiaiden keskuudessa (49 %) ja nousee jälleen 55-vuotiaiden ja sitä vanhempien keskuudessa (52 %). Tämä poikkeaa oikeusvaltioperiaatteen merkityksestä havaitusta mallista (kolmas kysymys), jossa vanhemmat vastaajat pitivät sitä todennäköisimmin demokraattisena perusperiaatteena. Itsenäiset ammatinharjoittajat erottuvat tyytyväisimpänä ammattiryhmänä (58 %) ennen työntekijöitä (50 %), ruumiillisen työn tekijöitä (52 %) ja työelämän ulkopuolella olevia (51 %). </text:p>
        <text:p text:style-name="P23"><draw:g text:anchor-type="paragraph" draw:z-index="10" draw:name="Objet de groupe 11" draw:style-name="gr2"><draw:polygon draw:style-name="gr32" draw:text-style-name="P102" svg:width="4.377cm" svg:height="0.654cm" svg:x="9.025cm" svg:y="0.619cm" svg:viewBox="0 0 4378 655" draw:points="0,655 4378,655 4378,0 0,0"><text:p/></draw:polygon><draw:frame draw:style-name="gr201" draw:text-style-name="P101" svg:width="3.654cm" svg:height="0.318cm" svg:x="9.296cm" svg:y="0.394cm"><draw:text-box><text:p text:style-name="P91"><text:span text:style-name="T85">(MAA) Yhteensä Tyytyväinen </text:span></text:p></draw:text-box></draw:frame><draw:polygon draw:style-name="gr32" draw:text-style-name="P102" svg:width="2.146cm" svg:height="0.392cm" svg:x="4.925cm" svg:y="0.905cm" svg:viewBox="0 0 2147 393" draw:points="0,393 2147,393 2147,0 0,0"><text:p/></draw:polygon><draw:frame draw:style-name="gr202" draw:text-style-name="P105" svg:width="1.96cm" svg:height="0.285cm" svg:x="10.559cm" svg:y="0.997cm"><draw:text-box><text:p text:style-name="P91"><text:span text:style-name="T80">% ammatin mukaan:</text:span></text:p></draw:text-box></draw:frame><draw:path draw:style-name="gr34" draw:text-style-name="P90" svg:width="1.508cm" svg:height="2.33cm" svg:x="5.879cm" svg:y="1.582cm" svg:viewBox="0 0 1509 2331" svg:d="M1509 0h-1509v333h1509zM1376 667h-1376v333h1376zM1316 1345h-1316v321h1316zM1400 2010h-1400v321h1400z"><text:p/></draw:path><draw:line draw:style-name="gr35" draw:text-style-name="P104" svg:x1="5.872cm" svg:y1="1.408cm" svg:x2="5.872cm" svg:y2="4.083cm"><text:p/></draw:line><draw:path draw:style-name="gr35" draw:text-style-name="P104" svg:width="0.072cm" svg:height="2.675cm" svg:x="5.8cm" svg:y="1.408cm" svg:viewBox="0 0 73 2676" svg:d="M0 0h73M0 666h73M0 1343h73M0 2009h73M0 2676h73"><text:p/></draw:path><draw:frame draw:style-name="gr179" draw:text-style-name="P105" svg:width="1.398cm" svg:height="0.285cm" svg:x="5.565cm" svg:y="0.997cm"><draw:text-box><text:p text:style-name="P91"><text:span text:style-name="T80">% iän mukaan:</text:span></text:p></draw:text-box></draw:frame><draw:frame draw:style-name="gr37" draw:text-style-name="P105" svg:width="0.267cm" svg:height="0.285cm" svg:x="7.488cm" svg:y="1.655cm"><draw:text-box><text:p text:style-name="P91"><text:span text:style-name="T80">56</text:span></text:p></draw:text-box></draw:frame><draw:frame draw:style-name="gr39" draw:text-style-name="P105" svg:width="0.269cm" svg:height="0.285cm" svg:x="7.352cm" svg:y="2.334cm"><draw:text-box><text:p text:style-name="P91"><text:span text:style-name="T80">51</text:span></text:p></draw:text-box></draw:frame><draw:frame draw:style-name="gr38" draw:text-style-name="P105" svg:width="0.23cm" svg:height="0.285cm" svg:x="7.299cm" svg:y="2.999cm"><draw:text-box><text:p text:style-name="P91"><text:span text:style-name="T80">4</text:span></text:p></draw:text-box></draw:frame><draw:frame draw:style-name="gr37" draw:text-style-name="P105" svg:width="0.267cm" svg:height="0.285cm" svg:x="7.38cm" svg:y="3.666cm"><draw:text-box><text:p text:style-name="P91"><text:span text:style-name="T80">52</text:span></text:p></draw:text-box></draw:frame><draw:frame draw:style-name="gr40" draw:text-style-name="P105" svg:width="0.611cm" svg:height="0.285cm" svg:x="5.142cm" svg:y="1.641cm"><draw:text-box><text:p text:style-name="P91"><text:span text:style-name="T81">15-24</text:span></text:p></draw:text-box></draw:frame><draw:frame draw:style-name="gr40" draw:text-style-name="P105" svg:width="0.611cm" svg:height="0.285cm" svg:x="5.142cm" svg:y="2.321cm"><draw:text-box><text:p text:style-name="P91"><text:span text:style-name="T81">25-39</text:span></text:p></draw:text-box></draw:frame><draw:frame draw:style-name="gr40" draw:text-style-name="P105" svg:width="0.611cm" svg:height="0.285cm" svg:x="5.142cm" svg:y="2.986cm"><draw:text-box><text:p text:style-name="P91"><text:span text:style-name="T81">40-54</text:span></text:p></draw:text-box></draw:frame><draw:frame draw:style-name="gr203" draw:text-style-name="P105" svg:width="0.322cm" svg:height="0.285cm" svg:x="5.327cm" svg:y="3.653cm"><draw:text-box><text:p text:style-name="P91"><text:span text:style-name="T81">55</text:span></text:p></draw:text-box></draw:frame><draw:frame draw:style-name="gr204" draw:text-style-name="P93" svg:width="10.205cm" svg:height="0.309cm" svg:x="0.002cm" svg:y="0.36cm"><draw:text-box><text:p text:style-name="P91"><text:span text:style-name="T98">K 4 </text:span><text:span text:style-name="T112">Kuinka tyytyväinen tai tyytymätön olet yleisesti ottaen oikeusvaltioperiaatteen kunnioittamiseen </text:span></text:p></draw:text-box></draw:frame><draw:path draw:style-name="gr34" draw:text-style-name="P90" svg:width="1.374cm" svg:height="2.33cm" svg:x="11.268cm" svg:y="1.582cm" svg:viewBox="0 0 1375 2331" svg:d="M1375 0h-1375v333h1375zM1183 667h-1183v333h1183zM1231 1345h-1231v321h1231zM1207 2010h-1207v321h1207z"><text:p/></draw:path><draw:line draw:style-name="gr35" draw:text-style-name="P104" svg:x1="11.264cm" svg:y1="1.408cm" svg:x2="11.264cm" svg:y2="4.083cm"><text:p/></draw:line><draw:path draw:style-name="gr35" draw:text-style-name="P104" svg:width="0.073cm" svg:height="2.675cm" svg:x="11.19cm" svg:y="1.408cm" svg:viewBox="0 0 74 2676" svg:d="M0 0h74M0 666h74M0 1343h74M0 2009h74M0 2676h74"><text:p/></draw:path><draw:frame draw:style-name="gr205" draw:text-style-name="P105" svg:width="0.228cm" svg:height="0.285cm" svg:x="12.75cm" svg:y="1.655cm"><draw:text-box><text:p text:style-name="P91"><text:span text:style-name="T80">5</text:span></text:p></draw:text-box></draw:frame><draw:frame draw:style-name="gr37" draw:text-style-name="P105" svg:width="0.267cm" svg:height="0.285cm" svg:x="12.561cm" svg:y="2.334cm"><draw:text-box><text:p text:style-name="P91"><text:span text:style-name="T80">50</text:span></text:p></draw:text-box></draw:frame><draw:frame draw:style-name="gr39" draw:text-style-name="P105" svg:width="0.269cm" svg:height="0.285cm" svg:x="12.609cm" svg:y="2.999cm"><draw:text-box><text:p text:style-name="P91"><text:span text:style-name="T80">52</text:span></text:p></draw:text-box></draw:frame><draw:frame draw:style-name="gr37" draw:text-style-name="P105" svg:width="0.267cm" svg:height="0.285cm" svg:x="12.586cm" svg:y="3.666cm"><draw:text-box><text:p text:style-name="P91"><text:span text:style-name="T80">51</text:span></text:p></draw:text-box></draw:frame><draw:frame draw:style-name="gr43" draw:text-style-name="P105" svg:width="2.819cm" svg:height="0.285cm" svg:x="9.746cm" svg:y="1.641cm"><draw:text-box><text:p text:style-name="P91"><text:span text:style-name="T81">Itsenäiset ammatinharjoittajat</text:span></text:p></draw:text-box></draw:frame><draw:frame draw:style-name="gr36" draw:text-style-name="P105" svg:width="0.957cm" svg:height="0.285cm" svg:x="10.158cm" svg:y="2.321cm"><draw:text-box><text:p text:style-name="P91"><text:span text:style-name="T81">Työntekijä</text:span></text:p></draw:text-box></draw:frame><draw:frame draw:style-name="gr44" draw:text-style-name="P105" svg:width="2.211cm" svg:height="0.285cm" svg:x="9.666cm" svg:y="2.986cm"><draw:text-box><text:p text:style-name="P91"><text:span text:style-name="T81">Manuaalinen työntekijä</text:span></text:p></draw:text-box></draw:frame><draw:path draw:style-name="gr34" draw:text-style-name="P90" svg:width="1.169cm" svg:height="1.677cm" svg:x="1.612cm" svg:y="1.903cm" svg:viewBox="0 0 1170 1678" svg:d="M1170 0h-1170v334h1170zM1062 1344h-1062v334h1062z"><text:p/></draw:path><draw:line draw:style-name="gr35" draw:text-style-name="P104" svg:x1="1.616cm" svg:y1="1.397cm" svg:x2="1.616cm" svg:y2="4.072cm"><text:p/></draw:line><draw:path draw:style-name="gr35" draw:text-style-name="P104" svg:width="0.073cm" svg:height="2.675cm" svg:x="1.545cm" svg:y="1.397cm" svg:viewBox="0 0 74 2676" svg:d="M0 0h74M0 1343h74M0 2676h74"><text:p/></draw:path><draw:frame draw:style-name="gr206" draw:text-style-name="P105" svg:width="1.193cm" svg:height="0.285cm" svg:x="9.936cm" svg:y="3.653cm"><draw:text-box><text:p text:style-name="P91"><text:span text:style-name="T81">Ei toimi</text:span></text:p></draw:text-box></draw:frame><draw:frame draw:style-name="gr37" draw:text-style-name="P105" svg:width="0.267cm" svg:height="0.285cm" svg:x="2.877cm" svg:y="1.985cm"><draw:text-box><text:p text:style-name="P91"><text:span text:style-name="T80">54</text:span></text:p></draw:text-box></draw:frame><draw:frame draw:style-name="gr207" draw:text-style-name="P105" svg:width="0.232cm" svg:height="0.285cm" svg:x="2.77cm" svg:y="3.318cm"><draw:text-box><text:p text:style-name="P91"><text:span text:style-name="T80">4</text:span></text:p></draw:text-box></draw:frame><draw:frame draw:style-name="gr182" draw:text-style-name="P105" svg:width="1.28cm" svg:height="0.285cm" svg:x="0.939cm" svg:y="1.972cm"><draw:text-box><text:p text:style-name="P91"><text:span text:style-name="T81">Miespuolinen</text:span></text:p></draw:text-box></draw:frame><draw:polygon draw:style-name="gr32" draw:text-style-name="P102" svg:width="3.315cm" svg:height="0.654cm" svg:x="0.381cm" svg:y="0.619cm" svg:viewBox="0 0 3316 655" draw:points="0,655 3316,655 3316,0 0,0"><text:p/></draw:polygon><draw:frame draw:style-name="gr183" draw:text-style-name="P105" svg:width="0.68cm" svg:height="0.285cm" svg:x="0.736cm" svg:y="3.307cm"><draw:text-box><text:p text:style-name="P91"><text:span text:style-name="T81">Nainen</text:span></text:p></draw:text-box></draw:frame><draw:frame draw:style-name="gr184" draw:text-style-name="P105" svg:width="2.214cm" svg:height="0.285cm" svg:x="1.044cm" svg:y="0.997cm"><draw:text-box><text:p text:style-name="P91"><text:span text:style-name="T80">% sukupuolen mukaan:</text:span></text:p></draw:text-box></draw:frame></draw:g></text:p>
        <text:h text:style-name="P20" text:outline-level="2"><text:bookmark-start text:name="__RefHeading___Toc4062_3967327191"/>2.3 Epäilykset kansalaisten toimista EU:n päätöksentekoon vaikuttamiseksi <text:bookmark-end text:name="__RefHeading___Toc4062_3967327191"/></text:h>
        <text:p text:style-name="P54">Eurooppalaiset pitävät kansalaisaloitteita ja kollektiivisia toimia äänestämisen lisäksi tehokkaimpina keinoina vaikuttaa EU:hun </text:p>
        <text:p text:style-name="P23">Osallistumista suorempiin citi<text:span text:style-name="T11"> z</text:span>en -osallistumismuotoihin, kuten eurooppalaiseen <text:span text:style-name="T16">kansalaisaloitteeseen,</text:span> pidetään tehokkaimpana toimintana (kokonaistehokkuus 46 prosenttia: 12 % erittäin tehokkaita, 34 % melko tehokkaita), minkä jälkeen osallistutaan poliittisiin liikkeisiin, puolueisiin tai ammattiliittoihin (42 % tuloksellisia: 11 % erittäin tehokas, 31 % melko tehokas). Tästä huolimatta lähes puolet eurooppalaisista pitää näitä kahta toimea tehottomina (42 prosenttia ja 47 prosenttia). </text:p>
        <text:p text:style-name="P23"/>
        <text:p text:style-name="P23">Vastaava osuus vastaajista pitää tehottomina tiettyjen tuotteiden boikotointia tai ostamista poliittisista, eettisistä tai ympäristöön liittyvistä syistä sekä osallistumista mielenosoitukseen tai muuhun ruohonjuuritason liikkeeseen (37 prosenttia vastaajista on tosiasiallisesti molempia), kun taas yhdistyksen tai valtiosta riippumattoman järjestön jäsenyyttä pidetään tehottomimpana toimena (35 prosenttia tosiasiallisesti yhteensä: 9 % erittäin tehokas, 26 % melko tehokas) ja useimmin tehottomaksi katsottu (53 % ei lainkaan tehokas, mukaan lukien 19 % "ei lainkaan tehokas"). </text:p>
        <text:p text:style-name="P23">Yleisesti ottaen kollektiivisempia osallistumisen muotoja, kansalaisaloitteita, poliittisia liikkeitä, puolueita ja ammattiliittoja pidetään tehokkaampina kuin yksittäisiä tai kuluttajiin perustuvia toimia, kuten boikotointia tai assosiatiivista osallistumista. </text:p>
        <text:p text:style-name="P23"/>
        <text:p text:style-name="P24"><draw:g text:anchor-type="paragraph" draw:z-index="11" draw:name="Objet de groupe 12" draw:style-name="gr2"><draw:path draw:style-name="gr80" draw:text-style-name="P90" svg:width="1.716cm" svg:height="4.806cm" svg:x="0.553cm" svg:y="1.779cm" svg:viewBox="0 0 1717 4807" svg:d="M1717 0h-1717v400h1717zM1575 1096h-1575v412h1575zM1575 2204h-1575v399h1575zM1433 3299h-1433v413h1433zM1291 4408h-1291v399h1291z"><text:p/></draw:path><draw:path draw:style-name="gr81" draw:text-style-name="P107" svg:width="5.302cm" svg:height="4.806cm" svg:x="1.845cm" svg:y="1.779cm" svg:viewBox="0 0 5303 4807" svg:d="M5303 0h-4878v400h4878zM4736 1096h-4453v412h4453zM4013 2204h-3730v399h3730zM4013 3299h-3872v413h3872zM3729 4408h-3729v399h3729z"><text:p/></draw:path><draw:path draw:style-name="gr82" draw:text-style-name="P108" svg:width="5.457cm" svg:height="4.806cm" svg:x="5.572cm" svg:y="1.779cm" svg:viewBox="0 0 5458 4807" svg:d="M5458 0h-3883v400h3883zM5303 1096h-4295v412h4295zM4878 2204h-4593v399h4593zM5020 3299h-4735v413h4735zM4878 4408h-4878v399h4878z"><text:p/></draw:path><draw:path draw:style-name="gr189" draw:text-style-name="P109" svg:width="3.019cm" svg:height="4.806cm" svg:x="10.451cm" svg:y="1.779cm" svg:viewBox="0 0 3020 4807" svg:d="M2723 0h-2143v400h2143zM2878 1096h-2453v412h2453zM2878 2204h-2878v399h2878zM3020 3299h-2878v413h2878zM2723 4408h-2723v399h2723z"><text:p/></draw:path><draw:path draw:style-name="gr190" draw:text-style-name="P104" svg:width="3.019cm" svg:height="4.806cm" svg:x="10.451cm" svg:y="1.779cm" svg:viewBox="0 0 3020 4807" svg:d="M2723 0h-2143v400h2143zM2878 1096h-2453v412h2453zM2878 2204h-2878v399h2878zM3020 3299h-2878v413h2878zM2723 4408h-2723v399h2723z"><text:p/></draw:path><draw:path draw:style-name="gr85" draw:text-style-name="P110" svg:width="1.729cm" svg:height="4.806cm" svg:x="13.171cm" svg:y="1.779cm" svg:viewBox="0 0 1730 4807" svg:d="M1730 0h-1730v400h1730zM1730 1096h-1575v412h1575zM1730 2204h-1575v399h1575zM1730 3299h-1433v413h1433zM1730 4408h-1730v399h1730z"><text:p/></draw:path><draw:frame draw:style-name="gr74" draw:text-style-name="P115" svg:width="0.267cm" svg:height="0.302cm" svg:x="1.288cm" svg:y="1.888cm"><draw:text-box><text:p text:style-name="P91"><text:span text:style-name="T90">12</text:span></text:p></draw:text-box></draw:frame><draw:frame draw:style-name="gr177" draw:text-style-name="P129" svg:width="0.267cm" svg:height="0.304cm" svg:x="1.213cm" svg:y="2.981cm"><draw:text-box><text:p text:style-name="P91"><text:span text:style-name="T108">11</text:span></text:p></draw:text-box></draw:frame><draw:frame draw:style-name="gr74" draw:text-style-name="P115" svg:width="0.267cm" svg:height="0.302cm" svg:x="1.213cm" svg:y="4.094cm"><draw:text-box><text:p text:style-name="P91"><text:span text:style-name="T90">11</text:span></text:p></draw:text-box></draw:frame><draw:frame draw:style-name="gr72" draw:text-style-name="P115" svg:width="0.269cm" svg:height="0.302cm" svg:x="1.141cm" svg:y="5.192cm"><draw:text-box><text:p text:style-name="P91"><text:span text:style-name="T90">10</text:span></text:p></draw:text-box></draw:frame><draw:frame draw:style-name="gr76" draw:text-style-name="P115" svg:width="0.244cm" svg:height="0.479cm" svg:x="1.132cm" svg:y="6.287cm"><draw:text-box><text:p/></draw:text-box></draw:frame><draw:frame draw:style-name="gr74" draw:text-style-name="P115" svg:width="0.267cm" svg:height="0.302cm" svg:x="4.59cm" svg:y="1.888cm"><draw:text-box><text:p text:style-name="P91"><text:span text:style-name="T90">34</text:span></text:p></draw:text-box></draw:frame><draw:frame draw:style-name="gr177" draw:text-style-name="P129" svg:width="0.267cm" svg:height="0.304cm" svg:x="4.228cm" svg:y="2.981cm"><draw:text-box><text:p text:style-name="P91"><text:span text:style-name="T108">31</text:span></text:p></draw:text-box></draw:frame><draw:frame draw:style-name="gr74" draw:text-style-name="P115" svg:width="0.267cm" svg:height="0.302cm" svg:x="3.87cm" svg:y="4.094cm"><draw:text-box><text:p text:style-name="P91"><text:span text:style-name="T90">26</text:span></text:p></draw:text-box></draw:frame><draw:frame draw:style-name="gr72" draw:text-style-name="P115" svg:width="0.269cm" svg:height="0.302cm" svg:x="3.799cm" svg:y="5.192cm"><draw:text-box><text:p text:style-name="P91"><text:span text:style-name="T90">27</text:span></text:p></draw:text-box></draw:frame><draw:frame draw:style-name="gr72" draw:text-style-name="P115" svg:width="0.269cm" svg:height="0.302cm" svg:x="3.582cm" svg:y="6.287cm"><draw:text-box><text:p text:style-name="P91"><text:span text:style-name="T90">26</text:span></text:p></draw:text-box></draw:frame><draw:frame draw:style-name="gr74" draw:text-style-name="P115" svg:width="0.267cm" svg:height="0.302cm" svg:x="8.968cm" svg:y="1.888cm"><draw:text-box><text:p text:style-name="P91"><text:span text:style-name="T90">27</text:span></text:p></draw:text-box></draw:frame><draw:frame draw:style-name="gr177" draw:text-style-name="P129" svg:width="0.267cm" svg:height="0.304cm" svg:x="8.609cm" svg:y="2.981cm"><draw:text-box><text:p text:style-name="P91"><text:span text:style-name="T108">30</text:span></text:p></draw:text-box></draw:frame><draw:frame draw:style-name="gr74" draw:text-style-name="P115" svg:width="0.267cm" svg:height="0.302cm" svg:x="8.034cm" svg:y="4.094cm"><draw:text-box><text:p text:style-name="P91"><text:span text:style-name="T90">32</text:span></text:p></draw:text-box></draw:frame><draw:frame draw:style-name="gr74" draw:text-style-name="P115" svg:width="0.267cm" svg:height="0.302cm" svg:x="8.107cm" svg:y="5.192cm"><draw:text-box><text:p text:style-name="P91"><text:span text:style-name="T90">33</text:span></text:p></draw:text-box></draw:frame><draw:frame draw:style-name="gr74" draw:text-style-name="P115" svg:width="0.267cm" svg:height="0.302cm" svg:x="7.892cm" svg:y="6.287cm"><draw:text-box><text:p text:style-name="P91"><text:span text:style-name="T90">34</text:span></text:p></draw:text-box></draw:frame><draw:frame draw:style-name="gr74" draw:text-style-name="P115" svg:width="0.267cm" svg:height="0.302cm" svg:x="11.984cm" svg:y="1.888cm"><draw:text-box><text:p text:style-name="P91"><text:span text:style-name="T90">15</text:span></text:p></draw:text-box></draw:frame><draw:frame draw:style-name="gr177" draw:text-style-name="P129" svg:width="0.267cm" svg:height="0.304cm" svg:x="11.984cm" svg:y="2.981cm"><draw:text-box><text:p text:style-name="P91"><text:span text:style-name="T108">17</text:span></text:p></draw:text-box></draw:frame><draw:frame draw:style-name="gr72" draw:text-style-name="P115" svg:width="0.269cm" svg:height="0.302cm" svg:x="11.767cm" svg:y="4.094cm"><draw:text-box><text:p text:style-name="P91"><text:span text:style-name="T90">20</text:span></text:p></draw:text-box></draw:frame><draw:frame draw:style-name="gr74" draw:text-style-name="P115" svg:width="0.267cm" svg:height="0.302cm" svg:x="11.911cm" svg:y="5.192cm"><draw:text-box><text:p text:style-name="P91"><text:span text:style-name="T90">20</text:span></text:p></draw:text-box></draw:frame><draw:frame draw:style-name="gr140" draw:text-style-name="P115" svg:width="0.244cm" svg:height="0.302cm" svg:x="11.696cm" svg:y="6.287cm"><draw:text-box><text:p text:style-name="P91"><text:span text:style-name="T90">1</text:span></text:p></draw:text-box></draw:frame><draw:frame draw:style-name="gr74" draw:text-style-name="P115" svg:width="0.267cm" svg:height="0.302cm" svg:x="13.91cm" svg:y="1.888cm"><draw:text-box><text:p text:style-name="P91"><text:span text:style-name="T90">12</text:span></text:p></draw:text-box></draw:frame><draw:frame draw:style-name="gr177" draw:text-style-name="P129" svg:width="0.267cm" svg:height="0.304cm" svg:x="13.982cm" svg:y="3.006cm"><draw:text-box><text:p text:style-name="P91"><text:span text:style-name="T108">11</text:span></text:p></draw:text-box></draw:frame><draw:frame draw:style-name="gr74" draw:text-style-name="P115" svg:width="0.267cm" svg:height="0.302cm" svg:x="13.995cm" svg:y="4.094cm"><draw:text-box><text:p text:style-name="P91"><text:span text:style-name="T90">11</text:span></text:p></draw:text-box></draw:frame><draw:frame draw:style-name="gr74" draw:text-style-name="P115" svg:width="0.267cm" svg:height="0.302cm" svg:x="14.067cm" svg:y="5.192cm"><draw:text-box><text:p text:style-name="P91"><text:span text:style-name="T90">10</text:span></text:p></draw:text-box></draw:frame><draw:polygon draw:style-name="gr80" draw:text-style-name="P90" svg:width="0.129cm" svg:height="0.128cm" svg:x="3.018cm" svg:y="0.994cm" svg:viewBox="0 0 130 129" draw:points="0,129 130,129 130,0 0,0"><text:p/></draw:polygon><draw:frame draw:style-name="gr72" draw:text-style-name="P115" svg:width="0.269cm" svg:height="0.302cm" svg:x="13.922cm" svg:y="6.287cm"><draw:text-box><text:p text:style-name="P91"><text:span text:style-name="T90">12</text:span></text:p></draw:text-box></draw:frame><draw:polygon draw:style-name="gr81" draw:text-style-name="P107" svg:width="0.129cm" svg:height="0.128cm" svg:x="4.967cm" svg:y="0.994cm" svg:viewBox="0 0 130 129" draw:points="0,129 130,129 130,0 0,0"><text:p/></draw:polygon><draw:polygon draw:style-name="gr82" draw:text-style-name="P108" svg:width="0.129cm" svg:height="0.128cm" svg:x="7.006cm" svg:y="0.994cm" svg:viewBox="0 0 130 129" draw:points="0,129 130,129 130,0 0,0"><text:p/></draw:polygon><draw:frame draw:style-name="gr191" draw:text-style-name="P115" svg:width="1.588cm" svg:height="0.302cm" svg:x="3.212cm" svg:y="1.018cm"><draw:text-box><text:p text:style-name="P91"><text:span text:style-name="T94">Erittäin tehokas</text:span></text:p></draw:text-box></draw:frame><draw:polygon draw:style-name="gr83" draw:text-style-name="P109" svg:width="0.13cm" svg:height="0.128cm" svg:x="9.352cm" svg:y="0.994cm" svg:viewBox="0 0 131 129" draw:points="0,129 131,129 131,0 0,0"><text:p/></draw:polygon><draw:frame draw:style-name="gr192" draw:text-style-name="P115" svg:width="1.803cm" svg:height="0.302cm" svg:x="7.195cm" svg:y="0.944cm"><draw:text-box><text:p text:style-name="P91"><text:span text:style-name="T113">Ei kovin tehokas</text:span></text:p></draw:text-box></draw:frame><draw:polygon draw:style-name="gr85" draw:text-style-name="P110" svg:width="0.129cm" svg:height="0.128cm" svg:x="11.752cm" svg:y="0.994cm" svg:viewBox="0 0 130 129" draw:points="0,129 130,129 130,0 0,0"><text:p/></draw:polygon><draw:frame draw:style-name="gr193" draw:text-style-name="P115" svg:width="1.945cm" svg:height="0.302cm" svg:x="9.544cm" svg:y="0.944cm"><draw:text-box><text:p text:style-name="P91"><text:span text:style-name="T95">Ei lainkaan tehokas</text:span></text:p></draw:text-box></draw:frame><draw:frame draw:style-name="gr145" draw:text-style-name="P115" svg:width="1.297cm" svg:height="0.302cm" svg:x="11.949cm" svg:y="0.944cm"><draw:text-box><text:p text:style-name="P91"><text:span text:style-name="T96">En tiedä</text:span></text:p></draw:text-box></draw:frame><draw:frame draw:style-name="gr194" draw:text-style-name="P115" svg:width="6.345cm" svg:height="0.302cm" svg:x="0.616cm" svg:y="2.57cm"><draw:text-box><text:p text:style-name="P91"><text:span text:style-name="T91">Osallistua poliittisiin liikkeisiin, puolueisiin tai ammattiliittoihin</text:span></text:p></draw:text-box></draw:frame><draw:frame draw:style-name="gr195" draw:text-style-name="P115" svg:width="10.648cm" svg:height="0.302cm" svg:x="0.608cm" svg:y="1.45cm"><draw:text-box><text:p text:style-name="P91"><text:span text:style-name="T91">Osallistu suorempiin kansalaisten osallistumisen muotoihin, kuten eurooppalaiseen kansalaisaloitteeseen</text:span></text:p></draw:text-box></draw:frame><draw:frame draw:style-name="gr196" draw:text-style-name="P115" svg:width="7.822cm" svg:height="0.302cm" svg:x="0.647cm" svg:y="3.655cm"><draw:text-box><text:p text:style-name="P91"><text:span text:style-name="T91">Boikotoi tai osta tiettyjä tuotteita poliittisista, eettisistä tai ympäristösyistä</text:span></text:p></draw:text-box></draw:frame><draw:frame draw:style-name="gr197" draw:text-style-name="P129" svg:width="7.256cm" svg:height="0.304cm" svg:x="0.653cm" svg:y="4.749cm"><draw:text-box><text:p text:style-name="P91"><text:span text:style-name="T111">Osallistu mielenosoitukseen tai muuhun ruohonjuuritason liikkeeseen</text:span></text:p></draw:text-box></draw:frame><draw:frame draw:style-name="gr198" draw:text-style-name="P115" svg:width="6.822cm" svg:height="0.302cm" svg:x="0.67cm" svg:y="5.874cm"><draw:text-box><text:p text:style-name="P91"><text:span text:style-name="T91">Jäsenyys yhdistyksessä tai kansalaisjärjestössä</text:span></text:p></draw:text-box></draw:frame><draw:frame draw:style-name="gr143" draw:text-style-name="P121" svg:width="0.743cm" svg:height="0.479cm" svg:x="0.074cm" svg:y="0.953cm"><draw:text-box><text:p/></draw:text-box></draw:frame><draw:frame draw:style-name="gr199" draw:text-style-name="P113" svg:width="14.496cm" svg:height="0.92cm" svg:x="0.459cm" svg:y="0.034cm"><draw:text-box><text:p text:style-name="P91"><text:span text:style-name="T105">Q5 </text:span><text:span text:style-name="T106">Kerro minulle kunkin seuraavan toimen osalta, onko se mielestäsi tehokas vai ei vaikuttamaan poliittiseen päätöksentekoon EU:n tasolla vaalien jälkeen </text:span></text:p></draw:text-box></draw:frame><draw:frame draw:style-name="gr200" draw:text-style-name="P115" svg:width="1.909cm" svg:height="0.302cm" svg:x="5.098cm" svg:y="0.902cm"><draw:text-box><text:p text:style-name="P91"><text:span text:style-name="T94">Melko tehokas</text:span></text:p></draw:text-box></draw:frame></draw:g></text:p>
        <text:p text:style-name="P54">Luottamus kansalaisten toimintaan vaihtelee suuresti eri jäsenvaltioissa </text:p>
        <text:p text:style-name="P23">Kun tarkastellaan maakohtaisia tuloksia, Malta, Luxemburg ja Kypros erottuvat johdonmukaisesti jäsenvaltioina, jotka luottavat eniten kansalaisten toiminnan tehokkuuteen kaikissa viidessä testatussa osallistumisen muodossa, usein selvästi EU27:n keskiarvoon verrattuna. Esimerkiksi 84 prosenttia maltalaisista ja 81 prosenttia luxemburgilaisista vastaajista pitää yhdistyksen tai kansalaisjärjestön jäsenenä olemista tehokkaana, kun EU:n tasolla vastaava osuus on vain 35 prosenttia. Tämä kuvastaa oikeusvaltioperiaatteeseen tyytyväisyyden osalta havaittua mallia, jossa myös samat kolme maata sijoittuivat korkeimmalle sijalle, mikä viittaa institutionaalisen ja kansalaisluottamuksen laajempaan ilmapiiriin näissä jäsenvaltioissa. Taajuuden toisessa päässä Ranska sijoittuu alimmalle tai lähes alimmalle sijalle useimpien testattujen osallistumismuotojen osalta, mukaan lukien poliittiset liikkeet, puolueet tai liitot (32 prosenttia, EU:n pienin osuus) ja osallistuminen mielenosoituksiin tai ruohonjuuritason liikkeisiin (29 prosenttia, toiseksi alhaisin). </text:p>
        <text:p text:style-name="P23"/>
        <text:p text:style-name="P54">Nuoret ovat innokkaampia ajattelemaan, että osallistuminen kansalaisvaikuttamisen suorempiin muotoihin, kuten eurooppalaiseen kansalaisaloitteeseen, vaikuttaa tehokkaasti EU:n poliittiseen päätöksentekoon. </text:p>
        <text:p text:style-name="P23">Sukupuoli ei näytä vaikuttavan käsityksiin: Miehet ja naiset pitävät yhtä todennäköisesti kansalaisten suoran osallistumisen muotoja, kuten eurooppalaista kansalaisaloitetta, tehokkaina vaikuttajina EU:n päätöksentekoon (kumpikin 46 prosenttia). </text:p>
        <text:p text:style-name="P23">Ikä näyttää vähemmän lineaarisen kuvion: 15–24-vuotiaat pitävät tätä osallistumismuotoa todennäköisimmin tehokkaana (53 prosenttia), kun taas 25–39-vuotiailla se on 45 prosenttia, 40–54-vuotiailla 43 prosenttia ja 55 vuotta täyttäneillä 46 prosenttia, mikä tarkoittaa, että nuorin ikäryhmä erottuu joukosta, kun taas kolme muuta ikäryhmää ovat suhteellisen lähellä toisiaan. </text:p>
        <text:p text:style-name="P23">Ammatti paljastaa laajemman kuilun: Vastaajat, jotka ovat itsenäisiä ammatinharjoittajia, pitävät kansalaisten osallistumista todennäköisimmin tehokkaana (52 prosenttia) ennen työntekijöitä ja niitä, jotka eivät työskentele (46 prosenttia kummastakin), kun taas ruumiillisen työn tekijät ovat vähiten vakuuttuneita (40 prosenttia). </text:p>
        <text:p text:style-name="P23"/>
        <text:p text:style-name="P23"/>
        <text:p text:style-name="P24"><draw:g text:anchor-type="paragraph" draw:z-index="12" draw:name="Objet de groupe 13" draw:style-name="gr2"><draw:frame draw:style-name="gr147" draw:text-style-name="P89" svg:width="0.389cm" svg:height="0.482cm" svg:x="15.042cm" svg:y="5.1cm"><draw:text-box><text:p/></draw:text-box></draw:frame><draw:polygon draw:style-name="gr32" draw:text-style-name="P102" svg:width="2.146cm" svg:height="0.397cm" svg:x="5.462cm" svg:y="1.869cm" svg:viewBox="0 0 2147 398" draw:points="0,398 2147,398 2147,0 0,0"><text:p/></draw:polygon><draw:frame draw:style-name="gr33" draw:text-style-name="P103" svg:width="0.539cm" svg:height="0.479cm" svg:x="0.111cm" svg:y="0.597cm"><draw:text-box><text:p/></draw:text-box></draw:frame><draw:path draw:style-name="gr34" draw:text-style-name="P90" svg:width="1.423cm" svg:height="2.36cm" svg:x="6.547cm" svg:y="2.847cm" svg:viewBox="0 0 1424 2361" svg:d="M1424 0h-1424v337h1424zM1219 675h-1219v337h1219zM1159 1361h-1159v325h1159zM1243 2036h-1243v325h1243z"><text:p/></draw:path><draw:line draw:style-name="gr35" draw:text-style-name="P104" svg:x1="6.541cm" svg:y1="2.67cm" svg:x2="6.541cm" svg:y2="5.379cm"><text:p/></draw:line><draw:path draw:style-name="gr35" draw:text-style-name="P104" svg:width="0.072cm" svg:height="2.709cm" svg:x="6.469cm" svg:y="2.67cm" svg:viewBox="0 0 73 2710" svg:d="M0 0h73M0 675h73M0 1361h73M0 2035h73M0 2710h73"><text:p/></draw:path><draw:frame draw:style-name="gr179" draw:text-style-name="P105" svg:width="1.398cm" svg:height="0.285cm" svg:x="6.103cm" svg:y="1.962cm"><draw:text-box><text:p text:style-name="P91"><text:span text:style-name="T80">% iän mukaan:</text:span></text:p></draw:text-box></draw:frame><draw:frame draw:style-name="gr37" draw:text-style-name="P105" svg:width="0.267cm" svg:height="0.285cm" svg:x="8.075cm" svg:y="2.918cm"><draw:text-box><text:p text:style-name="P91"><text:span text:style-name="T80">53</text:span></text:p></draw:text-box></draw:frame><draw:frame draw:style-name="gr39" draw:text-style-name="P105" svg:width="0.269cm" svg:height="0.285cm" svg:x="7.862cm" svg:y="3.606cm"><draw:text-box><text:p text:style-name="P91"><text:span text:style-name="T80">45</text:span></text:p></draw:text-box></draw:frame><draw:frame draw:style-name="gr37" draw:text-style-name="P105" svg:width="0.267cm" svg:height="0.285cm" svg:x="7.805cm" svg:y="4.28cm"><draw:text-box><text:p text:style-name="P91"><text:span text:style-name="T80">43</text:span></text:p></draw:text-box></draw:frame><draw:frame draw:style-name="gr39" draw:text-style-name="P105" svg:width="0.269cm" svg:height="0.285cm" svg:x="7.886cm" svg:y="4.957cm"><draw:text-box><text:p text:style-name="P91"><text:span text:style-name="T80">46</text:span></text:p></draw:text-box></draw:frame><draw:frame draw:style-name="gr180" draw:text-style-name="P105" svg:width="0.613cm" svg:height="0.285cm" svg:x="5.81cm" svg:y="2.906cm"><draw:text-box><text:p text:style-name="P91"><text:span text:style-name="T81">15-24</text:span></text:p></draw:text-box></draw:frame><draw:frame draw:style-name="gr180" draw:text-style-name="P105" svg:width="0.613cm" svg:height="0.285cm" svg:x="5.81cm" svg:y="3.595cm"><draw:text-box><text:p text:style-name="P91"><text:span text:style-name="T81">25-39</text:span></text:p></draw:text-box></draw:frame><draw:frame draw:style-name="gr180" draw:text-style-name="P105" svg:width="0.613cm" svg:height="0.285cm" svg:x="5.81cm" svg:y="4.269cm"><draw:text-box><text:p text:style-name="P91"><text:span text:style-name="T81">40-54</text:span></text:p></draw:text-box></draw:frame><draw:path draw:style-name="gr34" draw:text-style-name="P90" svg:width="1.001cm" svg:height="1.698cm" svg:x="2.279cm" svg:y="3.169cm" svg:viewBox="0 0 1002 1699" svg:d="M1002 0h-1002v338h1002zM1002 1362h-1002v337h1002z"><text:p/></draw:path><draw:line draw:style-name="gr35" draw:text-style-name="P104" svg:x1="2.285cm" svg:y1="2.66cm" svg:x2="2.285cm" svg:y2="5.369cm"><text:p/></draw:line><draw:path draw:style-name="gr35" draw:text-style-name="P104" svg:width="0.073cm" svg:height="2.709cm" svg:x="2.212cm" svg:y="2.66cm" svg:viewBox="0 0 74 2710" svg:d="M0 0h74M0 1361h74M0 2710h74"><text:p/></draw:path><draw:frame draw:style-name="gr41" draw:text-style-name="P105" svg:width="0.32cm" svg:height="0.285cm" svg:x="5.997cm" svg:y="4.945cm"><draw:text-box><text:p text:style-name="P91"><text:span text:style-name="T81">55</text:span></text:p></draw:text-box></draw:frame><draw:frame draw:style-name="gr181" draw:text-style-name="P105" svg:width="0.271cm" svg:height="0.285cm" svg:x="3.373cm" svg:y="3.255cm"><draw:text-box><text:p text:style-name="P91"><text:span text:style-name="T80">46</text:span></text:p></draw:text-box></draw:frame><draw:frame draw:style-name="gr181" draw:text-style-name="P105" svg:width="0.271cm" svg:height="0.285cm" svg:x="3.373cm" svg:y="4.606cm"><draw:text-box><text:p text:style-name="P91"><text:span text:style-name="T80">46</text:span></text:p></draw:text-box></draw:frame><draw:frame draw:style-name="gr182" draw:text-style-name="P105" svg:width="1.28cm" svg:height="0.285cm" svg:x="1.607cm" svg:y="3.242cm"><draw:text-box><text:p text:style-name="P91"><text:span text:style-name="T81">Miespuolinen</text:span></text:p></draw:text-box></draw:frame><draw:polygon draw:style-name="gr32" draw:text-style-name="P102" svg:width="4.365cm" svg:height="0.662cm" svg:x="0cm" svg:y="1.869cm" svg:viewBox="0 0 4366 663" draw:points="0,663 4366,663 4366,0 0,0"><text:p/></draw:polygon><draw:frame draw:style-name="gr183" draw:text-style-name="P105" svg:width="0.68cm" svg:height="0.285cm" svg:x="1.406cm" svg:y="4.594cm"><draw:text-box><text:p text:style-name="P91"><text:span text:style-name="T81">Nainen</text:span></text:p></draw:text-box></draw:frame><draw:polygon draw:style-name="gr32" draw:text-style-name="P102" svg:width="4.377cm" svg:height="0.662cm" svg:x="9.694cm" svg:y="1.869cm" svg:viewBox="0 0 4378 663" draw:points="0,663 4378,663 4378,0 0,0"><text:p/></draw:polygon><draw:frame draw:style-name="gr184" draw:text-style-name="P105" svg:width="2.214cm" svg:height="0.285cm" svg:x="1.58cm" svg:y="1.962cm"><draw:text-box><text:p text:style-name="P91"><text:span text:style-name="T80">% sukupuolen mukaan:</text:span></text:p></draw:text-box></draw:frame><draw:path draw:style-name="gr34" draw:text-style-name="P90" svg:width="1.23cm" svg:height="2.36cm" svg:x="11.937cm" svg:y="2.847cm" svg:viewBox="0 0 1231 2361" svg:d="M1231 0h-1231v337h1231zM1098 675h-1098v337h1098zM952 1361h-952v325h952zM1098 2036h-1098v325h1098z"><text:p/></draw:path><draw:line draw:style-name="gr35" draw:text-style-name="P104" svg:x1="11.931cm" svg:y1="2.67cm" svg:x2="11.931cm" svg:y2="5.379cm"><text:p/></draw:line><draw:path draw:style-name="gr35" draw:text-style-name="P104" svg:width="0.073cm" svg:height="2.709cm" svg:x="11.858cm" svg:y="2.67cm" svg:viewBox="0 0 74 2710" svg:d="M0 0h74M0 675h74M0 1361h74M0 2035h74M0 2710h74"><text:p/></draw:path><draw:frame draw:style-name="gr185" draw:text-style-name="P105" svg:width="1.96cm" svg:height="0.285cm" svg:x="11.095cm" svg:y="1.962cm"><draw:text-box><text:p text:style-name="P91"><text:span text:style-name="T80">% ammatin mukaan:</text:span></text:p></draw:text-box></draw:frame><draw:frame draw:style-name="gr39" draw:text-style-name="P105" svg:width="0.269cm" svg:height="0.285cm" svg:x="13.279cm" svg:y="2.918cm"><draw:text-box><text:p text:style-name="P91"><text:span text:style-name="T80">52</text:span></text:p></draw:text-box></draw:frame><draw:frame draw:style-name="gr181" draw:text-style-name="P105" svg:width="0.271cm" svg:height="0.285cm" svg:x="13.132cm" svg:y="3.606cm"><draw:text-box><text:p text:style-name="P91"><text:span text:style-name="T80">46</text:span></text:p></draw:text-box></draw:frame><draw:frame draw:style-name="gr39" draw:text-style-name="P105" svg:width="0.269cm" svg:height="0.285cm" svg:x="12.989cm" svg:y="4.28cm"><draw:text-box><text:p text:style-name="P91"><text:span text:style-name="T80">40</text:span></text:p></draw:text-box></draw:frame><draw:frame draw:style-name="gr181" draw:text-style-name="P105" svg:width="0.271cm" svg:height="0.285cm" svg:x="13.132cm" svg:y="4.957cm"><draw:text-box><text:p text:style-name="P91"><text:span text:style-name="T80">46</text:span></text:p></draw:text-box></draw:frame><draw:frame draw:style-name="gr43" draw:text-style-name="P105" svg:width="2.819cm" svg:height="0.285cm" svg:x="10.359cm" svg:y="2.888cm"><draw:text-box><text:p text:style-name="P91"><text:span text:style-name="T81">Itsenäiset ammatinharjoittajat</text:span></text:p></draw:text-box></draw:frame><draw:frame draw:style-name="gr179" draw:text-style-name="P105" svg:width="0.957cm" svg:height="0.285cm" svg:x="10.827cm" svg:y="3.595cm"><draw:text-box><text:p text:style-name="P91"><text:span text:style-name="T81">Työntekijä</text:span></text:p></draw:text-box></draw:frame><draw:frame draw:style-name="gr44" draw:text-style-name="P105" svg:width="2.211cm" svg:height="0.285cm" svg:x="10.336cm" svg:y="4.269cm"><draw:text-box><text:p text:style-name="P91"><text:span text:style-name="T81">Manuaalinen työntekijä</text:span></text:p></draw:text-box></draw:frame><draw:frame draw:style-name="gr186" draw:text-style-name="P105" svg:width="1.197cm" svg:height="0.285cm" svg:x="10.605cm" svg:y="4.945cm"><draw:text-box><text:p text:style-name="P91"><text:span text:style-name="T81">Ei toimi</text:span></text:p></draw:text-box></draw:frame><draw:frame draw:style-name="gr187" draw:text-style-name="P113" svg:width="15.087cm" svg:height="1.047cm" svg:x="0.018cm" svg:y="0.355cm"><draw:text-box><text:p text:style-name="P91"><text:span text:style-name="T98">Q5 </text:span><text:span text:style-name="T112">Kerro minulle kunkin seuraavan toimen osalta, onko se mielestäsi tehokas vai ei vaikuttamaan poliittiseen päätöksentekoon EU:n tasolla vaalien jälkeen</text:span> </text:p></draw:text-box></draw:frame><draw:frame draw:style-name="gr188" draw:text-style-name="P113" svg:width="12.644cm" svg:height="1.227cm" svg:x="0.513cm" svg:y="1.085cm"><draw:text-box><text:p text:style-name="P91"><text:span text:style-name="T85">Osallistu suorempiin kansalaisten osallistumisen muotoihin, kuten eurooppalaiseen</text:span> kansalaisaloitteeseen </text:p></draw:text-box></draw:frame></draw:g></text:p>
        <text:p text:style-name="P23"/>
        <text:p text:style-name="P24"/>
      </text:section>
      <text:h text:style-name="P18" text:outline-level="1"><text:bookmark-start text:name="__RefHeading___Toc4064_3967327191"/>3. Energiakriisi <text:bookmark-end text:name="__RefHeading___Toc4064_3967327191"/></text:h>
      <text:h text:style-name="P19" text:outline-level="2"><text:bookmark-start text:name="__RefHeading___Toc4066_3967327191"/>3.1 Uusiutuva energia, johtava toimenpide fossiilisista polttoaineista luopumiseksi <text:bookmark-end text:name="__RefHeading___Toc4066_3967327191"/></text:h>
      <text:section text:style-name="Sect2" text:name="Section3">
        <text:p text:style-name="P54">Uusiutuvan energian kehittäminen erottuu johtavana toimenpiteenä siirryttäessä pois fossiilisista polttoaineista, jonka useampi kuin yksi eurooppalainen kahdesta mainitsee </text:p>
        <text:p text:style-name="P23">Kun eurooppalaiset ajattelevat, mikä voi auttaa EU:ta siirtymään pois fossiilisista polttoaineista, he kehittävät enemmän uusiutuvan energian kapasiteettia esimerkiksi uusien tuulipuistojen ja aurinkopuistojen avulla (35 %). Se on myös eniten mainittu elementti (56 %), joka vahvistaa, että uusiutuvat energialähteet ovat selkeä johtava vipu ihmisten mielissä. </text:p>
        <text:p text:style-name="P23">Seuraavaksi eniten viitattuja vaihtoehtoja ovat energiankulutuksen vähentäminen energiatehokkuustoimenpiteillä (yhteensä 40 prosenttia) ja investoinnit ydinratkaisuihin (32 prosenttia). Kutakin vaihtoehtoa pitää vastauksena noin kolmannes tai kaksi viidestä eurooppalaisesta. Lähes kolme kymmenestä vastaajasta mainitsi myös paikallisten toimien, kuten energiayhteisöjen (29 prosenttia), edistämisen, mikä viittaa siihen, että laajamittaisten ratkaisujen ohella tarvitaan entistä hajautetumpia ja yhteisölähtöisempiä lähestymistapoja. Suurempi sähköistäminen sitä vastoin mainitaan paljon harvemmin (16 prosenttia), mikä viittaa siihen, että sitä pidetään vähemmän välittömänä tai vähemmän ymmärrettynä vipuvoimana siirryttäessä pois fossiilisista polttoaineista. </text:p>
        <text:p text:style-name="P23"/>
        <text:p text:style-name="P54">Uusiutuvat energialähteet hallitsevat erityisesti eteläisen ja itäisen Välimeren Eurooppaa </text:p>
        <text:p text:style-name="P23"><draw:g text:anchor-type="paragraph" draw:z-index="13" draw:name="Objet de groupe 14" draw:style-name="gr2"><draw:frame draw:style-name="gr166" draw:text-style-name="P128" svg:width="8.746cm" svg:height="0.489cm" svg:x="0.646cm" svg:y="0.203cm"><draw:text-box><text:p text:style-name="P91"><text:span text:style-name="T105">Q9</text:span> <text:span text:style-name="T106">Mikä voi mielestäsi auttaa EU:ta siirtymään pois fossiilisista polttoaineista ? </text:span></text:p></draw:text-box></draw:frame><draw:path draw:style-name="gr67" draw:text-style-name="P90"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21" svg:width="0.743cm" svg:height="0.479cm" svg:x="0.42cm" svg:y="0.739cm"><draw:text-box><text:p/></draw:text-box></draw:frame><draw:frame draw:style-name="gr72" draw:text-style-name="P115" svg:width="0.269cm" svg:height="0.302cm" svg:x="4.863cm" svg:y="1.26cm"><draw:text-box><text:p text:style-name="P91"><text:span text:style-name="T90">35</text:span></text:p></draw:text-box></draw:frame><draw:frame draw:style-name="gr72" draw:text-style-name="P115" svg:width="0.269cm" svg:height="0.302cm" svg:x="3.39cm" svg:y="2.006cm"><draw:text-box><text:p text:style-name="P91"><text:span text:style-name="T90">17</text:span></text:p></draw:text-box></draw:frame><draw:frame draw:style-name="gr167" draw:text-style-name="P129" svg:width="0.269cm" svg:height="0.304cm" svg:x="3.637cm" svg:y="2.748cm"><draw:text-box><text:p text:style-name="P91"><text:span text:style-name="T108">20</text:span></text:p></draw:text-box></draw:frame><draw:frame draw:style-name="gr72" draw:text-style-name="P115" svg:width="0.269cm" svg:height="0.302cm" svg:x="2.981cm" svg:y="3.496cm"><draw:text-box><text:p text:style-name="P91"><text:span text:style-name="T90">12</text:span></text:p></draw:text-box></draw:frame><draw:frame draw:style-name="gr140" draw:text-style-name="P115" svg:width="0.244cm" svg:height="0.302cm" svg:x="2.614cm" svg:y="4.242cm"><draw:text-box><text:p text:style-name="P91"><text:span text:style-name="T90">6</text:span></text:p></draw:text-box></draw:frame><draw:frame draw:style-name="gr118" draw:text-style-name="P115" svg:width="0.242cm" svg:height="0.302cm" svg:x="2.588cm" svg:y="5.015cm"><draw:text-box><text:p text:style-name="P91"><text:span text:style-name="T109">2</text:span></text:p></draw:text-box></draw:frame><draw:frame draw:style-name="gr76" draw:text-style-name="P115" svg:width="0.244cm" svg:height="0.479cm" svg:x="2.777cm" svg:y="5.747cm"><draw:text-box><text:p/></draw:text-box></draw:frame><draw:path draw:style-name="gr168" draw:text-style-name="P130"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28" svg:width="1.288cm" svg:height="0.336cm" svg:x="3.586cm" svg:y="0.686cm"><draw:text-box><text:p text:style-name="P91"><text:span text:style-name="T110">Ensinnäkin </text:span></text:p></draw:text-box></draw:frame><draw:frame draw:style-name="gr170" draw:text-style-name="P115" svg:width="6.506cm" svg:height="0.302cm" svg:x="5.722cm" svg:y="2.03cm"><draw:text-box><text:p text:style-name="P91"><text:span text:style-name="T91">Vähennetään energiankulutusta energiatehokkuustoimenpiteillä</text:span></text:p></draw:text-box></draw:frame><draw:frame draw:style-name="gr171" draw:text-style-name="P129" svg:width="3.837cm" svg:height="0.304cm" svg:x="6.999cm" svg:y="2.748cm"><draw:text-box><text:p text:style-name="P91"><text:span text:style-name="T111">Investoinnit ydinratkaisuihin</text:span></text:p></draw:text-box></draw:frame><draw:frame draw:style-name="gr172" draw:text-style-name="P115" svg:width="5.91cm" svg:height="0.302cm" svg:x="6.04cm" svg:y="3.574cm"><draw:text-box><text:p text:style-name="P91"><text:span text:style-name="T91">Paikallisten toimien, kuten energiayhteisöjen, edistäminen</text:span></text:p></draw:text-box></draw:frame><draw:frame draw:style-name="gr173" draw:text-style-name="P129" svg:width="3.305cm" svg:height="0.304cm" svg:x="7.356cm" svg:y="4.382cm"><draw:text-box><text:p text:style-name="P91"><text:span text:style-name="T111">Suurempi sähköistäminen</text:span></text:p></draw:text-box></draw:frame><draw:frame draw:style-name="gr174" draw:text-style-name="P115" svg:width="0.68cm" svg:height="0.302cm" svg:x="8.162cm" svg:y="5.105cm"><draw:text-box><text:p text:style-name="P91"><text:span text:style-name="T91">Muuta</text:span></text:p></draw:text-box></draw:frame><draw:path draw:style-name="gr175" draw:text-style-name="P131"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15" svg:width="1.235cm" svg:height="0.302cm" svg:x="7.871cm" svg:y="5.837cm"><draw:text-box><text:p text:style-name="P91"><text:span text:style-name="T91">En tiedä</text:span></text:p></draw:text-box></draw:frame><draw:frame draw:style-name="gr74" draw:text-style-name="P115" svg:width="0.267cm" svg:height="0.302cm" svg:x="15.288cm" svg:y="1.26cm"><draw:text-box><text:p text:style-name="P91"><text:span text:style-name="T90">56</text:span></text:p></draw:text-box></draw:frame><draw:frame draw:style-name="gr74" draw:text-style-name="P115" svg:width="0.267cm" svg:height="0.302cm" svg:x="14.21cm" svg:y="2.006cm"><draw:text-box><text:p text:style-name="P91"><text:span text:style-name="T90">40</text:span></text:p></draw:text-box></draw:frame><draw:frame draw:style-name="gr177" draw:text-style-name="P129" svg:width="0.267cm" svg:height="0.304cm" svg:x="13.67cm" svg:y="2.748cm"><draw:text-box><text:p text:style-name="P91"><text:span text:style-name="T108">32</text:span></text:p></draw:text-box></draw:frame><draw:frame draw:style-name="gr118" draw:text-style-name="P115" svg:width="0.242cm" svg:height="0.302cm" svg:x="13.467cm" svg:y="3.496cm"><draw:text-box><text:p text:style-name="P91"><text:span text:style-name="T90">2</text:span></text:p></draw:text-box></draw:frame><draw:frame draw:style-name="gr74" draw:text-style-name="P115" svg:width="0.267cm" svg:height="0.302cm" svg:x="12.591cm" svg:y="4.242cm"><draw:text-box><text:p text:style-name="P91"><text:span text:style-name="T90">16</text:span></text:p></draw:text-box></draw:frame><draw:frame draw:style-name="gr140" draw:text-style-name="P115" svg:width="0.244cm" svg:height="0.302cm" svg:x="11.908cm" svg:y="5.003cm"><draw:text-box><text:p text:style-name="P91"><text:span text:style-name="T90">3</text:span></text:p></draw:text-box></draw:frame><draw:frame draw:style-name="gr75" draw:text-style-name="P115" svg:width="0.242cm" svg:height="0.479cm" svg:x="12.175cm" svg:y="5.747cm"><draw:text-box><text:p/></draw:text-box></draw:frame><draw:frame draw:style-name="gr178" draw:text-style-name="P113" svg:width="5.906cm" svg:height="1.153cm" svg:x="5.609cm" svg:y="1.157cm"><draw:text-box><text:p text:style-name="P91"><text:span text:style-name="T91">Uusiutuvan </text:span><text:span text:style-name="T91">energian kapasiteetin lisääminen esimerkiksi uusien tuulipuistojen ja aurinkopuistojen avulla </text:span></text:p></draw:text-box></draw:frame></draw:g>Kun tarkastellaan maakohtaisia tuloksia, fossiilisten polttoaineiden siirtymän taustatekijät heijastavat kunkin maan omaa energiaympäristöä. Ydinratkaisujen tukeminen ensimmäisenä toimenpiteenä on suurinta Puolassa (30 %, EU27:ssä 20 %), Bulgariassa ja Ruotsissa (kummassakin 25 %) ja Slovakiassa (24 %), joissa jo käytetään tai kehitetään aktiivisesti ydinvoimakapasiteettia, kun taas vähiten tukea on Kyproksessa ja Maltassa (10 %) sekä Unkarissa ja Irlannissa (11 %), joista yhdelläkään ei ole ydinohjelmaa. Ranska erottuu poikkeuksena: Vaikka ranskalaisista vastaajista 20 prosenttia on jo pitkään ollut riippuvaisia ydinvoimasta, he mainitsevat sen ensin (saman kuin EU27:n keskiarvo) ja johtavat sen sijaan EU:ta energiatehokkuustoimenpiteissä (22 prosenttia ja Luxemburg 23 prosenttia) eivätkä uusiutuvissa energialähteissä, joita he mainitsevat vähemmän kuin useimmat muut maat (30 prosenttia). Sitä vastoin uusiutuvan energian kapasiteetti on hallitsevassa asemassa Etelä- ja Kaakkois-Euroopassa, ja Kroatia, Malta, Kypros, Unkari ja Espanja mainitsevat sen ensin 44–46 prosentissa, mikä on selvästi yli 27 jäsenvaltion EU:n keskiarvon (35 %), mikä todennäköisesti kuvastaa voimakkaampaa havaittua aurinkoenergiapotentiaalia. Paikalliset, yhteisöpohjaiset toimet saavat myös merkittävän aseman ensimmäisen ja toisen maininnan välillä lähes kaikkialla (12 prosentista 22 prosenttiin EU27:n tasolla), erityisesti Maltassa (13 prosentista 29 prosenttiin) ja Kyproksessa (14 prosentista 28 prosenttiin), mikä viittaa siihen, että näitä ratkaisuja <text:soft-page-break/>pidetään arvokkaana täydennyksenä eikä ensisijaisena painopisteenä. En tiedä -vastaukset ovat yleisempiä Pohjoismaissa ja Baltian maissa, Suomessa ja Ruotsissa (12 %), Bulgariassa, Tšekissä ja Tanskassa (kaikki 10 %) kuin Maltassa (1 %), Luxemburgissa (2 %) tai Espanjassa ja Irlannissa (5 %). </text:p>
        <text:p text:style-name="P23"/>
        <text:p text:style-name="P54">Sukupuoli ja koulutus muokkaavat asenteita ydinenergiaa kohtaan enemmän kuin uusiutuvia energialähteitä kohtaan </text:p>
        <text:p text:style-name="P23">Sukupuolten välillä on selvä kuilu myös ydinenergian suhteen. Miesten osuus on 35 prosenttia, kun taas naisten osuus on 29 prosenttia. Uusiutuvia energialähteitä koskevat näkemykset ovat suurin piirtein samanlaiset eri sukupuolten välillä. </text:p>
        <text:p text:style-name="P23">Koulutustaso muokkaa asenteita ydinvoimaa kohtaan enemmän kuin uusiutuvia energialähteitä kohtaan: Ydinvoimaratkaisujen kannatus nousee alhaisimman koulutustason omaavien 24 prosentista korkeasti koulutettujen 36 prosenttiin, mikä on 12 prosenttiyksikön ero, kun taas uusiutuvien energialähteiden kannatus vaihtelee vain hieman (52–59 prosenttia). Vastaajat, joilla on alhaisempi koulutustaso, vastaavat myös huomattavasti todennäköisemmin "en tiedä" (11 %, kun korkeasti koulutettujen osuus on 5 %). </text:p>
        <text:p text:style-name="P23"/>
        <text:h text:style-name="P20" text:outline-level="2"><text:bookmark-start text:name="__RefHeading___Toc4068_3967327191"/>3.2 Energian hintojen nousu: Kulutuksen vähentäminen rakennemuutoksen sijaan <text:bookmark-end text:name="__RefHeading___Toc4068_3967327191"/></text:h>
        <text:p text:style-name="P54">Energian hintojen noustessa eurooppalaiset vähentävät kulutustaan pääasiassa sen sijaan, että investoisivat rakenteellisiin ratkaisuihin. </text:p>
        <text:p text:style-name="P23">Eurooppalaisista 31 prosenttia sanoo vähentäneensä sähkön kokonaiskulutustaan vastauksena energian hintojen nousuun Iranin sodan alkamisen jälkeen. Toiseksi yleisin toimenpide on energiankulutuksen tarkempi seuranta (27 %) ja sen jälkeen lämmityksen tai jäähdytyksen käytön vähentäminen (26 %). Eniten raportoitujen toimien joukossa on myös energiankäytön mukauttaminen, jotta voidaan hyötyä alhaisemmista hinnoista tai ruuhka-aikojen ulkopuolisista tunneista (20 %) ja muuttuvista liikennetottumuksista (19 %), mikä osoittaa, että eurooppalaiset mukauttavat käyttäytymistään useilla aloilla pelkän lämmityksen ja sähkön lisäksi. </text:p>
        <text:p text:style-name="P23"/>
        <text:p text:style-name="P23"><draw:g text:anchor-type="paragraph" draw:z-index="14" draw:name="Objet de groupe 15" draw:style-name="gr2"><draw:frame draw:style-name="gr147" draw:text-style-name="P89" svg:width="0.389cm" svg:height="0.482cm" svg:x="16.757cm" svg:y="12.309cm"><draw:text-box><text:p/></draw:text-box></draw:frame><draw:path draw:style-name="gr67" draw:text-style-name="P90"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15" svg:width="0.267cm" svg:height="0.302cm" svg:x="15.284cm" svg:y="6.472cm"><draw:text-box><text:p text:style-name="P91"><text:span text:style-name="T94">31</text:span></text:p></draw:text-box></draw:frame><draw:frame draw:style-name="gr119" draw:text-style-name="P120" svg:width="0.267cm" svg:height="0.294cm" svg:x="14.386cm" svg:y="6.917cm"><draw:text-box><text:p text:style-name="P91"><text:span text:style-name="T101">27</text:span></text:p></draw:text-box></draw:frame><draw:frame draw:style-name="gr122" draw:text-style-name="P120" svg:width="0.269cm" svg:height="0.294cm" svg:x="14.162cm" svg:y="7.356cm"><draw:text-box><text:p text:style-name="P91"><text:span text:style-name="T101">26</text:span></text:p></draw:text-box></draw:frame><draw:frame draw:style-name="gr122" draw:text-style-name="P120" svg:width="0.269cm" svg:height="0.294cm" svg:x="12.818cm" svg:y="7.795cm"><draw:text-box><text:p text:style-name="P91"><text:span text:style-name="T101">20</text:span></text:p></draw:text-box></draw:frame><draw:frame draw:style-name="gr121" draw:text-style-name="P120" svg:width="0.239cm" svg:height="0.294cm" svg:x="12.592cm" svg:y="8.248cm"><draw:text-box><text:p text:style-name="P91"><text:span text:style-name="T101">1</text:span></text:p></draw:text-box></draw:frame><draw:frame draw:style-name="gr122" draw:text-style-name="P120" svg:width="0.269cm" svg:height="0.294cm" svg:x="11.92cm" svg:y="8.687cm"><draw:text-box><text:p text:style-name="P91"><text:span text:style-name="T101">16</text:span></text:p></draw:text-box></draw:frame><draw:frame draw:style-name="gr122" draw:text-style-name="P120" svg:width="0.269cm" svg:height="0.294cm" svg:x="11.471cm" svg:y="9.128cm"><draw:text-box><text:p text:style-name="P91"><text:span text:style-name="T101">14</text:span></text:p></draw:text-box></draw:frame><draw:frame draw:style-name="gr122" draw:text-style-name="P120" svg:width="0.269cm" svg:height="0.294cm" svg:x="11.471cm" svg:y="9.569cm"><draw:text-box><text:p text:style-name="P91"><text:span text:style-name="T101">14</text:span></text:p></draw:text-box></draw:frame><draw:frame draw:style-name="gr119" draw:text-style-name="P120" svg:width="0.267cm" svg:height="0.294cm" svg:x="11.248cm" svg:y="10.009cm"><draw:text-box><text:p text:style-name="P91"><text:span text:style-name="T101">13</text:span></text:p></draw:text-box></draw:frame><draw:frame draw:style-name="gr123" draw:text-style-name="P120" svg:width="0.239cm" svg:height="0.479cm" svg:x="10.351cm" svg:y="10.45cm"><draw:text-box><text:p/></draw:text-box></draw:frame><draw:frame draw:style-name="gr148" draw:text-style-name="P115" svg:width="0.241cm" svg:height="0.302cm" svg:x="9.453cm" svg:y="10.899cm"><draw:text-box><text:p text:style-name="P91"><text:span text:style-name="T94">5</text:span></text:p></draw:text-box></draw:frame><draw:frame draw:style-name="gr121" draw:text-style-name="P120" svg:width="0.239cm" svg:height="0.294cm" svg:x="8.558cm" svg:y="11.342cm"><draw:text-box><text:p text:style-name="P91"><text:span text:style-name="T101">1</text:span></text:p></draw:text-box></draw:frame><draw:frame draw:style-name="gr119" draw:text-style-name="P120" svg:width="0.267cm" svg:height="0.294cm" svg:x="10.8cm" svg:y="11.781cm"><draw:text-box><text:p text:style-name="P91"><text:span text:style-name="T101">11</text:span></text:p></draw:text-box></draw:frame><draw:frame draw:style-name="gr121" draw:text-style-name="P120" svg:width="0.239cm" svg:height="0.294cm" svg:x="9.006cm" svg:y="12.221cm"><draw:text-box><text:p text:style-name="P91"><text:span text:style-name="T101">3</text:span></text:p></draw:text-box></draw:frame><draw:frame draw:style-name="gr149" draw:text-style-name="P115" svg:width="4.047cm" svg:height="0.302cm" svg:x="4.188cm" svg:y="6.423cm"><draw:text-box><text:p text:style-name="P91"><text:span text:style-name="T91">Vähentynyt sähkön kokonaiskulutus</text:span></text:p></draw:text-box></draw:frame><draw:frame draw:style-name="gr150" draw:text-style-name="P120" svg:width="5.03cm" svg:height="0.294cm" svg:x="3.217cm" svg:y="6.853cm"><draw:text-box><text:p text:style-name="P91"><text:span text:style-name="T102">Seuraa energiankulutustasi tarkemmin</text:span></text:p></draw:text-box></draw:frame><draw:frame draw:style-name="gr151" draw:text-style-name="P120" svg:width="5.167cm" svg:height="0.294cm" svg:x="5.004cm" svg:y="7.268cm"><draw:text-box><text:p text:style-name="P91"><text:span text:style-name="T102">Lämmityksen tai jäähdytyksen käytön vähentäminen</text:span></text:p></draw:text-box></draw:frame><draw:frame draw:style-name="gr152" draw:text-style-name="P120" svg:width="6.407cm" svg:height="0.294cm" svg:x="2.111cm" svg:y="8.224cm"><draw:text-box><text:p text:style-name="P91"><text:span text:style-name="T102">Muutti liikennetottumuksiasi energiankulutuksen vähentämiseksi</text:span></text:p></draw:text-box></draw:frame><draw:frame draw:style-name="gr153" draw:text-style-name="P120" svg:width="4.469cm" svg:height="0.294cm" svg:x="3.784cm" svg:y="8.638cm"><draw:text-box><text:p text:style-name="P91"><text:span text:style-name="T102">Investoidaan energiatehokkaampiin laitteisiin</text:span></text:p></draw:text-box></draw:frame><draw:frame draw:style-name="gr154" draw:text-style-name="P120" svg:width="5.79cm" svg:height="0.294cm" svg:x="2.78cm" svg:y="9.104cm"><draw:text-box><text:p text:style-name="P91"><text:span text:style-name="T102">Verrattuna tai vaihtanut energiantoimittajaa tai -sopimusta</text:span></text:p></draw:text-box></draw:frame><draw:frame draw:style-name="gr155" draw:text-style-name="P120" svg:width="7.834cm" svg:height="0.294cm" svg:x="0.418cm" svg:y="9.532cm"><draw:text-box><text:p text:style-name="P91"><text:span text:style-name="T102">Asennetut tai harkitut uusiutuvan energian ratkaisut (esim. aurinkopaneelit)</text:span></text:p></draw:text-box></draw:frame><draw:frame draw:style-name="gr156" draw:text-style-name="P120" svg:width="5.744cm" svg:height="0.294cm" svg:x="2.485cm" svg:y="9.972cm"><draw:text-box><text:p text:style-name="P91"><text:span text:style-name="T102">Kotisi parempi eristys tai energiatehokkuus</text:span></text:p></draw:text-box></draw:frame><draw:frame draw:style-name="gr157" draw:text-style-name="P120" svg:width="6.629cm" svg:height="0.294cm" svg:x="3.482cm" svg:y="10.423cm"><draw:text-box><text:p text:style-name="P91"><text:span text:style-name="T102">Energiankäytön hallintaan käytetyt älykkäät työkalut tai sovellukset</text:span></text:p></draw:text-box></draw:frame><draw:frame draw:style-name="gr158" draw:text-style-name="P122" svg:width="2.968cm" svg:height="0.302cm" svg:x="4.891cm" svg:y="10.905cm"><draw:text-box><text:p text:style-name="P117"><text:span text:style-name="T91">Liittyminen energiayhteisöön</text:span></text:p></draw:text-box></draw:frame><draw:frame draw:style-name="gr159" draw:text-style-name="P123" svg:width="0.93cm" svg:height="0.294cm" svg:x="6.96cm" svg:y="11.317cm"><draw:text-box><text:p text:style-name="P117"><text:span text:style-name="T102">Muuta</text:span></text:p></draw:text-box></draw:frame><draw:frame draw:style-name="gr160" draw:text-style-name="P120" svg:width="0.922cm" svg:height="0.294cm" svg:x="7.073cm" svg:y="11.776cm"><draw:text-box><text:p text:style-name="P91"><text:span text:style-name="T102">Ei mitään</text:span></text:p></draw:text-box></draw:frame><draw:frame draw:style-name="gr161" draw:text-style-name="P120" svg:width="2.04cm" svg:height="0.479cm" svg:x="9.192cm" svg:y="5.782cm"><draw:text-box><text:p/></draw:text-box></draw:frame><draw:frame draw:style-name="gr162" draw:text-style-name="P124" svg:width="0.743cm" svg:height="0.479cm" svg:x="0.506cm" svg:y="6.357cm"><draw:text-box><text:p/></draw:text-box></draw:frame><draw:frame draw:style-name="gr163" draw:text-style-name="P113" svg:width="13.865cm" svg:height="0.835cm" svg:x="0.374cm" svg:y="5.419cm"><draw:text-box><text:p text:style-name="P91"><text:span text:style-name="T102">Q10 </text:span><text:span text:style-name="T107">Mitä seuraavista toimista olette mahdollisesti toteuttaneet vastauksena energian hintojen nousuun Iranin sodan alkamisen jälkeen (helmikuun 2026 lopussa) vähentääksenne energiankäyttöänne aktiivisemmin? </text:span></text:p></draw:text-box></draw:frame><draw:frame draw:style-name="gr164" draw:text-style-name="P125" svg:width="7.571cm" svg:height="0.844cm" svg:x="0.624cm" svg:y="7.474cm"><draw:text-box><text:p text:style-name="P117"><text:span text:style-name="T102">Oikaistu energiankäyttö, jotta voidaan hyötyä alhaisemmista hinnoista tai alhaisemmasta kulutuksesta </text:span><text:span text:style-name="T91">tunteina,</text:span><text:span text:style-name="T102"> joina hinnat ovat korkeammat</text:span></text:p></draw:text-box></draw:frame><draw:frame draw:style-name="gr165" draw:text-style-name="P127" svg:width="2.816cm" svg:height="0.544cm" svg:x="5.241cm" svg:y="12.071cm"><draw:text-box><text:p text:style-name="P126"><text:span text:style-name="T102">En tiedä</text:span></text:p></draw:text-box></draw:frame></draw:g>Sen sijaan rakenteellisemmat ja usein kalliimmat tai pidemmän aikavälin ratkaisut mainitaan paljon harvemmin: investoinnit energiatehokkaisiin laitteisiin (16 prosenttia), energiantoimittajan tai -sopimuksen vertailu tai vaihtaminen (14 prosenttia), uusiutuvan energian ratkaisujen, kuten aurinkopaneelien, asentaminen (14 prosenttia) ja kodin eristyksen parantaminen (13 prosenttia), ovat kaikki selvästi jäljessä edellä mainituista käyttäytymisen mukautuksista. Digitaaliset välineet energiankäytön hallitsemiseksi (9 %) ja energiayhteisöön liittymiseksi (5 %) mainitaan vielä harvemmin, mikä vahvistaa sen, että päivittäiset käyttäytymisen muutokset ovat edelleen selvästi ensisijainen vastaus hintojen nousuun ennen investointipohjaisia ratkaisuja. </text:p>
        <text:p text:style-name="P23"/>
        <text:p text:style-name="P23">Vaikka 11 prosenttia eurooppalaisista sanoo, että he eivät ole lainkaan muuttaneet energiankulutustottumuksiaan, vain 3 prosenttia sanoo, että he eivät tiedä, mikä viittaa siihen, että useimmilla eurooppalaisilla on melko selkeä käsitys siitä, ovatko he muuttaneet käyttäytymistään ja miten. </text:p>
        <text:p text:style-name="P54">Kreikka ja Ranska vähensivät kulutusta eniten, kun taas Malta ja Luxemburg investoivat eniten rakenteellisiin ratkaisuihin </text:p>
        <text:p text:style-name="P23">Kun tarkastellaan maakohtaisia tuloksia, Kreikka ja Ranska erottuvat käyttäytymismalliensa tehokkuudesta ja sijoittuvat kärkimaiden joukkoon useilla toimenpiteillä kerralla: Kreikka on johtavassa asemassa sähkönkulutuksen vähentämisessä (43 prosenttia, kun EU27:ssä vastaava luku on 31 prosenttia), lämmityksen tai jäähdytyksen käytön vähentämisessä (36 prosenttia, EU27:ssä 26 prosenttia) ja energiantoimittajan vaihtamisessa (20 prosenttia, EU27:ssä 14 prosenttia), kun taas Ranska on kolmen suurimman maan joukossa sähkönkulutuksen vähentämisessä (36 prosenttia, EU27:ssä 31 prosenttia), lämmityksen tai jäähdytyksen käytön vähentämisessä (34 prosenttia, EU27:ssä 26 prosenttia) ja liikennetottumusten muuttamisessa (27 prosenttia, EU27:ssä 19 prosenttia), mikä viittaa siihen, että nämä kaksi <text:soft-page-break/>maata ovat toteuttaneet laajimmat yleiset toimet energiankäytön vähentämiseksi. </text:p>
        <text:p text:style-name="P23"/>
        <text:p text:style-name="P23">Malta on älykkäiden työkalujen tai sovellusten (27 prosenttia), kodin eristyksen (25 prosenttia), energiatehokkaiden laitteiden (24 prosenttia) ja energiayhteisöön liittymisen (14 prosenttia) listan kärjessä. Luxemburg sijoittuu jatkuvasti toiseksi tai kolmanneksi samoissa kohdissa (28 prosenttia uusiutuvien ratkaisujen asentamisessa, 22 prosenttia älykkäiden työkalujen asentamisessa ja 13 prosenttia energiayhteisöissä), mikä todennäköisesti liittyy näihin pienempiin ja vauraampiin maihin, joissa korkeamman kustannustason investoinnit ovat helpommin saatavilla. </text:p>
        <text:p text:style-name="P23"/>
        <text:p text:style-name="P23">Toisessa ääripäässä Suomella on ylivoimaisesti suurin osuus vastaajista, jotka eivät ryhtyneet toimiin lainkaan (25 prosenttia, kun EU27:ssä vastaava osuus oli 11 prosenttia), sekä joitakin alhaisimpia pisteitä lähes kaikissa käyttötavoissa (13 prosenttia lämmityksen tai jäähdytyksen käytön vähentämisessä, 9 prosenttia energiatehokkaissa laitteissa ja 2 prosenttia energiayhteisöissä), mikä saattaa johtua jo säännellyistä tai suhteellisen alhaisista energian hinnoista tai jo energiatehokkaasta asuntokannasta. Latviassa, Liettuassa ja Slovakiassa tulokset ovat jokseenkin samanlaiset, ja suuri osa vastaajista (18–20 prosenttia) vastasi kieltävästi. Sloveniassa 38 prosenttia ja Kroatiassa 31 prosenttia vastaajista mainitsi erityisesti energiankäytön mukauttamisen ruuhka-aikojen ulkopuolella, mikä ylittää selvästi EU27:n 20 prosentin keskiarvon. Tämä viittaa siihen, että näissä kahdessa maassa on mahdollisesti kehittyneempiä tai houkuttelevampia käyttöajan hinnoittelujärjestelmiä. </text:p>
        <text:p text:style-name="P23"/>
        <text:p text:style-name="P23">Romaniassa ja Bulgariassa on vahva sitoutuminen kulutuksen seurantaan (36 ja 24 prosenttia) ja investoiminen tehokkaisiin laitteisiin tai eristykseen (20–23 prosenttia) sekä huomattavan alhainen taipumus vaihtaa energiantoimittajaa (5 prosenttia molemmissa maissa), mikä saattaa kuvastaa vähemmän kilpailukykyisiä tai vaikeapääsyisiä energiamarkkinoita. </text:p>
        <text:p text:style-name="P23"/>
        <text:p text:style-name="P57">Ikä edistää sitoutumista energiankulutuksen vähentämiseen </text:p>
        <text:p text:style-name="P37">Sosiodemografiset jaottelut paljastavat selkeän sukupolvirakenteen siinä, miten eurooppalaiset ovat reagoineet energian hintojen nousuun: vanhemmat vastaajat (55+) ovat huomattavasti todennäköisemmin vähentäneet sähkönkulutustaan (38 %, kun alle 40-vuotiaiden osuus on 23–24 %) ja seuranneet energiankulutustaan tarkemmin (32 %, kun taas nuoremmat vastaajat erottuvat älykkäiden työkalujen tai sovellusten käytön lisääntymisestä (13 % 15–24-vuotiaista, kun 55+-vuotiaiden osuus on 7 %) ja energiayhteisöön liittymisestä (7 % vs. 2 %). </text:p>
        <text:p text:style-name="P23"/>
        <text:p text:style-name="P24"/>
      </text:section>
      <text:h text:style-name="P18" text:outline-level="1"><text:bookmark-start text:name="__RefHeading___Toc4070_3967327191"/>4. Käsitys kauppapolitiikasta ja taloudellisesta suvereniteetista<text:bookmark-end text:name="__RefHeading___Toc4070_3967327191"/></text:h>
      <text:section text:style-name="Sect2" text:name="Section4">
        <text:h text:style-name="P19" text:outline-level="2"><text:bookmark-start text:name="__RefHeading___Toc4072_3967327191"/>4.1 Yhteistyö kauppaneuvotteluissa<text:bookmark-end text:name="__RefHeading___Toc4072_3967327191"/></text:h>
        <text:p text:style-name="P54">Kaksi kolmasosaa eurooppalaisista katsoo, että EU:n olisi monipuolistettava kauppaansa ja että jäsenvaltiot neuvottelevat paremmin yhdessä </text:p>
        <text:p text:style-name="P23"><draw:g text:anchor-type="paragraph" draw:z-index="29" draw:name="Objet de groupe 17" draw:style-name="gr2"><draw:frame draw:style-name="gr23" draw:text-style-name="P97" svg:width="11.085cm" svg:height="0.992cm" svg:x="1.321cm" svg:y="0.834cm"><draw:text-box><text:p text:style-name="P96"><text:span text:style-name="T74">K6 Missä määrin olet samaa tai eri mieltä seuraavista väittämistä?</text:span></text:p></draw:text-box></draw:frame><draw:frame draw:style-name="gr24" draw:text-style-name="P98" svg:width="14.876cm" svg:height="0.622cm" svg:x="1.344cm" svg:y="1.704cm"><draw:text-box><text:p text:style-name="P96"><text:span text:style-name="T75">EU:n olisi vahvistettava taloudellista riippumattomuuttaan monipuolistamalla kauppasuhteitaan </text:span></text:p></draw:text-box></draw:frame><draw:frame draw:style-name="gr25" draw:text-style-name="P99"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99" svg:width="15.135cm" svg:height="0.433cm" svg:x="0.688cm" svg:y="2.586cm"><draw:image xlink:href="Pictures/100000000000038C0000001A68C3D201477F9430.png" xlink:type="simple" xlink:show="embed" xlink:actuate="onLoad" draw:mime-type="image/png"><text:p/></draw:image></draw:frame><draw:frame draw:style-name="gr24" draw:text-style-name="P97" svg:width="2.497cm" svg:height="0.983cm" svg:x="0.919cm" svg:y="2.554cm"><draw:text-box><text:p text:style-name="P96"><text:span text:style-name="T74">Täysin samaa mieltä</text:span></text:p></draw:text-box></draw:frame><draw:frame draw:style-name="gr24" draw:text-style-name="P97" svg:width="2.726cm" svg:height="0.622cm" svg:x="4.194cm" svg:y="2.526cm"><draw:text-box><text:p text:style-name="P96"><text:span text:style-name="T74">Tend suostua</text:span></text:p></draw:text-box></draw:frame><draw:frame draw:style-name="gr24" draw:text-style-name="P97" svg:width="3.225cm" svg:height="0.983cm" svg:x="7.833cm" svg:y="2.577cm"><draw:text-box><text:p text:style-name="P96"><text:span text:style-name="T74">Yritetään olla eri mieltä</text:span></text:p></draw:text-box></draw:frame><draw:frame draw:style-name="gr27" draw:text-style-name="P97" svg:width="3.444cm" svg:height="0.638cm" svg:x="11.982cm" svg:y="2.54cm"><draw:text-box><text:p text:style-name="P96"><text:span text:style-name="T74">Täysin eri mieltä</text:span></text:p></draw:text-box></draw:frame><draw:frame draw:style-name="gr24" draw:text-style-name="P97" svg:width="2.17cm" svg:height="0.622cm" svg:x="15.795cm" svg:y="2.554cm"><draw:text-box><text:p text:style-name="P96"><text:span text:style-name="T74">En tiedä</text:span></text:p></draw:text-box></draw:frame></draw:g></draw:g>65 prosenttia eurooppalaisista on samaa mieltä siitä, että EU:n olisi vahvistettava taloudellista riippumattomuuttaan monipuolistamalla kauppasuhteitaan, mukaan lukien 26 prosenttia, jotka ovat täysin samaa mieltä, ja 39 prosenttia, jotka ovat yleensä samaa mieltä. Vain 24 prosenttia on eri mieltä (9 prosenttia on täysin eri mieltä, 15 prosenttia on eri mieltä), kun taas 11 prosenttia ei pysty sanomaan, olisiko tästä hyötyä vai ei. </text:p>
        <text:p text:style-name="P23"><draw:g text:anchor-type="paragraph" draw:z-index="15" draw:name="Objet de groupe 16" draw:style-name="gr2"><draw:path draw:style-name="gr80" draw:text-style-name="P90" svg:width="3.729cm" svg:height="3.493cm" svg:x="0.93cm" svg:y="2.194cm" svg:viewBox="0 0 3730 3494" svg:d="M3730 0h-3730v941h3730zM3291 2552h-3291v942h3291z"><text:p/></draw:path><draw:path draw:style-name="gr81" draw:text-style-name="P107" svg:width="6.038cm" svg:height="3.493cm" svg:x="4.221cm" svg:y="2.194cm" svg:viewBox="0 0 6039 3494" svg:d="M6039 0h-5600v941h5600zM5600 2552h-5600v942h5600z"><text:p/></draw:path><draw:path draw:style-name="gr82" draw:text-style-name="P108" svg:width="2.58cm" svg:height="3.493cm" svg:x="9.819cm" svg:y="2.194cm" svg:viewBox="0 0 2581 3494" svg:d="M2581 0h-2142v941h2142zM2439 2552h-2439v942h2439z"><text:p/></draw:path><draw:path draw:style-name="gr83" draw:text-style-name="P109" svg:width="1.445cm" svg:height="3.493cm" svg:x="12.259cm" svg:y="2.194cm" svg:viewBox="0 0 1446 3494" svg:d="M1446 0h-1304v941h1304zM1446 2552h-1446v942h1446z"><text:p/></draw:path><draw:path draw:style-name="gr85" draw:text-style-name="P110" svg:width="1.574cm" svg:height="3.493cm" svg:x="13.702cm" svg:y="2.194cm" svg:viewBox="0 0 1575 3494" svg:d="M1575 0h-1575v941h1575zM1575 2552h-1575v942h1575z"><text:p/></draw:path><draw:frame draw:style-name="gr74" draw:text-style-name="P115" svg:width="0.267cm" svg:height="0.302cm" svg:x="2.667cm" svg:y="2.577cm"><draw:text-box><text:p text:style-name="P91"><text:span text:style-name="T90">26</text:span></text:p></draw:text-box></draw:frame><draw:frame draw:style-name="gr72" draw:text-style-name="P115" svg:width="0.269cm" svg:height="0.302cm" svg:x="2.452cm" svg:y="5.135cm"><draw:text-box><text:p text:style-name="P91"><text:span text:style-name="T90">23</text:span></text:p></draw:text-box></draw:frame><draw:frame draw:style-name="gr73" draw:text-style-name="P115" svg:width="0.246cm" svg:height="0.302cm" svg:x="7.335cm" svg:y="2.577cm"><draw:text-box><text:p text:style-name="P91"><text:span text:style-name="T90">3</text:span></text:p></draw:text-box></draw:frame><draw:frame draw:style-name="gr140" draw:text-style-name="P115" svg:width="0.244cm" svg:height="0.302cm" svg:x="6.904cm" svg:y="5.135cm"><draw:text-box><text:p text:style-name="P91"><text:span text:style-name="T90">3</text:span></text:p></draw:text-box></draw:frame><draw:frame draw:style-name="gr74" draw:text-style-name="P115" svg:width="0.267cm" svg:height="0.302cm" svg:x="11.213cm" svg:y="2.577cm"><draw:text-box><text:p text:style-name="P91"><text:span text:style-name="T90">15</text:span></text:p></draw:text-box></draw:frame><draw:frame draw:style-name="gr74" draw:text-style-name="P115" svg:width="0.267cm" svg:height="0.302cm" svg:x="10.924cm" svg:y="5.135cm"><draw:text-box><text:p text:style-name="P91"><text:span text:style-name="T90">17</text:span></text:p></draw:text-box></draw:frame><draw:frame draw:style-name="gr76" draw:text-style-name="P115" svg:width="0.244cm" svg:height="0.479cm" svg:x="12.997cm" svg:y="2.577cm"><draw:text-box><text:p/></draw:text-box></draw:frame><draw:frame draw:style-name="gr74" draw:text-style-name="P115" svg:width="0.267cm" svg:height="0.302cm" svg:x="12.864cm" svg:y="5.135cm"><draw:text-box><text:p text:style-name="P91"><text:span text:style-name="T90">10</text:span></text:p></draw:text-box></draw:frame><draw:frame draw:style-name="gr74" draw:text-style-name="P115" svg:width="0.267cm" svg:height="0.302cm" svg:x="14.373cm" svg:y="2.577cm"><draw:text-box><text:p text:style-name="P91"><text:span text:style-name="T90">11</text:span></text:p></draw:text-box></draw:frame><draw:frame draw:style-name="gr74" draw:text-style-name="P115" svg:width="0.267cm" svg:height="0.302cm" svg:x="14.373cm" svg:y="5.135cm"><draw:text-box><text:p text:style-name="P91"><text:span text:style-name="T90">11</text:span></text:p></draw:text-box></draw:frame><draw:frame draw:style-name="gr141" draw:text-style-name="P115" svg:width="10.542cm" svg:height="0.302cm" svg:x="1.036cm" svg:y="4.45cm"><draw:text-box><text:p text:style-name="P91"><text:span text:style-name="T91">Jäsenvaltiot voivat saavuttaa parempia tuloksia kauppaneuvotteluissa tekemällä yhteistyötä EU:n tasolla</text:span></text:p></draw:text-box></draw:frame><draw:frame draw:style-name="gr142" draw:text-style-name="P115" svg:width="9.699cm" svg:height="0.302cm" svg:x="1.036cm" svg:y="1.88cm"><draw:text-box><text:p text:style-name="P91"><text:span text:style-name="T91">EU:n olisi vahvistettava taloudellista riippumattomuuttaan monipuolistamalla kauppasuhteitaan</text:span></text:p></draw:text-box></draw:frame><draw:frame draw:style-name="gr143" draw:text-style-name="P121" svg:width="0.743cm" svg:height="0.479cm" svg:x="0.399cm" svg:y="0.884cm"><draw:text-box><text:p/></draw:text-box></draw:frame><draw:frame draw:style-name="gr144" draw:text-style-name="P113" svg:width="11.35cm" svg:height="0.74cm" svg:x="0.796cm" svg:y="0.681cm"><draw:text-box><text:p text:style-name="P91"><text:span text:style-name="T105">Q6</text:span> <text:span text:style-name="T106">Missä määrin olet samaa tai eri mieltä seuraavista väittämistä ? </text:span></text:p></draw:text-box></draw:frame><draw:g draw:style-name="gr26"><draw:polygon draw:style-name="gr80" draw:text-style-name="P90" svg:width="0.129cm" svg:height="0.129cm" svg:x="3.145cm" svg:y="1.399cm" svg:viewBox="0 0 130 130" draw:points="0,130 130,130 130,0 0,0"><text:p/></draw:polygon><draw:polygon draw:style-name="gr81" draw:text-style-name="P107" svg:width="0.129cm" svg:height="0.129cm" svg:x="4.99cm" svg:y="1.399cm" svg:viewBox="0 0 130 130" draw:points="0,130 130,130 130,0 0,0"><text:p/></draw:polygon><draw:polygon draw:style-name="gr82" draw:text-style-name="P108" svg:width="0.129cm" svg:height="0.129cm" svg:x="6.911cm" svg:y="1.399cm" svg:viewBox="0 0 130 130" draw:points="0,130 130,130 130,0 0,0"><text:p/></draw:polygon><draw:polygon draw:style-name="gr83" draw:text-style-name="P109" svg:width="0.129cm" svg:height="0.129cm" svg:x="9.13cm" svg:y="1.399cm" svg:viewBox="0 0 130 130" draw:points="0,130 130,130 130,0 0,0"><text:p/></draw:polygon><draw:frame draw:style-name="gr145" draw:text-style-name="P115" svg:width="2.031cm" svg:height="0.302cm" svg:x="3.331cm" svg:y="1.355cm"><draw:text-box><text:p text:style-name="P91"><text:span text:style-name="T94">Täysin samaa mieltä</text:span></text:p></draw:text-box></draw:frame><draw:polygon draw:style-name="gr85" draw:text-style-name="P110" svg:width="0.13cm" svg:height="0.129cm" svg:x="11.259cm" svg:y="1.399cm" svg:viewBox="0 0 131 130" draw:points="0,130 131,130 131,0 0,0"><text:p/></draw:polygon><draw:frame draw:style-name="gr86" draw:text-style-name="P115" svg:width="1.645cm" svg:height="0.302cm" svg:x="9.324cm" svg:y="1.355cm"><draw:text-box><text:p text:style-name="P91"><text:span text:style-name="T95">Täysin eri mieltä</text:span></text:p></draw:text-box></draw:frame><draw:frame draw:style-name="gr146" draw:text-style-name="P115" svg:width="1.186cm" svg:height="0.302cm" svg:x="11.457cm" svg:y="1.355cm"><draw:text-box><text:p text:style-name="P91"><text:span text:style-name="T96">En tiedä</text:span></text:p></draw:text-box></draw:frame><draw:frame draw:style-name="gr65" draw:text-style-name="P114" svg:width="2.005cm" svg:height="0.782cm" svg:x="4.906cm" svg:y="1.212cm"><draw:text-box><text:p text:style-name="P96"><text:span text:style-name="T89">Tend suostua</text:span></text:p></draw:text-box></draw:frame><draw:frame draw:style-name="gr65" draw:text-style-name="P114" svg:width="2.289cm" svg:height="0.782cm" svg:x="6.814cm" svg:y="1.231cm"><draw:text-box><text:p text:style-name="P96"><text:span text:style-name="T89">Yritetään olla eri mieltä</text:span></text:p></draw:text-box></draw:frame></draw:g></draw:g>EU:n tason yhteistyö kauppaneuvotteluissa on hyvin samankaltaista: 62 prosenttia eurooppalaisista katsoo, että jäsenvaltiot voivat saavuttaa parempia tuloksia tekemällä yhteistyötä EU:n tasolla (23 prosenttia on täysin samaa mieltä ja 39 prosenttia on samaa mieltä). 27 prosenttia on eri mieltä (täysin 10 prosenttia, yleensä 17 prosenttia), ja jälleen kerran 11 prosentilla ei ole selkeää mielipidettä lausunnosta. </text:p>
        <text:p text:style-name="P23">Tuen taso on huomattavan yhdenmukainen molemmissa lausunnoissa: 65 prosenttia vs. 62 prosenttia, vain kolmen pisteen ero ja ”en tiedä” -vastausten osuus ovat samat (11 prosenttia), mikä viittaa eurooppalaisten johdonmukaiseen näkemykseen siitä, että itsenäisempi ja <text:soft-page-break/>koordinoidumpi EU:n kauppaa koskeva lähestymistapa kulkee käsi kädessä sen sijaan, että sitä pidettäisiin kilpailevina vaihtoehtoina. Yksi huomattava vivahde on se, että niiden vastaajien osuus, jotka ovat "täysin samaa mieltä", on jonkin verran suurempi kaupan monipuolistamisessa (26 prosenttia) kuin jäsenvaltioiden yhteistyössä (23 prosenttia), mikä viittaa siihen, että taloudellinen riippumattomuus tuottaa hieman vahvempaa ja päättäväisempää tukea kuin institutionaalinen koordinointi, vaikka molemmat ajatukset edellyttävät hyvin samantasoista yleistä yhteisymmärrystä. </text:p>
        <text:p text:style-name="P23"/>
        <text:h text:style-name="P20" text:outline-level="2"><text:bookmark-start text:name="__RefHeading___Toc4074_3967327191"/>4.2 Kauppasuhteiden monipuolistaminen <text:bookmark-end text:name="__RefHeading___Toc4074_3967327191"/></text:h>
        <text:p text:style-name="P54">Enemmistö kaikissa 27 jäsenvaltiossa tukee EU:n kaupan monipuolistamista voimakkaammin pienissä avoimissa talouksissa ja jonkin verran maltillisemmin suurissa talouksissa </text:p>
        <text:p text:style-name="P23">Enemmistö kannattaa tätä näkemystä kaikissa jäsenvaltioissa: Ruotsin 56 prosentista Maltan 93 prosenttiin. Tuki on yleensä suurempaa pienissä talouksissa: Parhaiten sijoittuivat Malta (93 %), Luxemburg (92 %) ja Kypros (87 %) sekä Liettua (79 %) ja Viro (78 %). Sitä vastoin Alankomaissa (59 prosenttia) ja Ruotsissa (56 prosenttia) sopimuksen taso on alhaisin, edelleen enemmistö, mutta huomattavasti lähempänä tasaista jakautumista. Suuremmat taloudet ovat lähellä EU27:n keskiarvoa tai hieman sen alapuolella (65 %): Puolan ja Espanjan osuus on täsmälleen sama (65 prosenttia), kun taas Saksan ja Italian osuus on 64 prosenttia ja Ranskan 63 prosenttia. Tämä viittaa siihen, että vaikka ajatus kaupan monipuolistamisesta on laajalti yhteinen kaikkialla EU:ssa, se resonoi jonkin verran vähemmän, joskin edelleen hyvin vakaasti, suuremmissa, omavaraisemmissa talouksissa kuin pienemmissä ja kaupasta riippuvaisemmissa talouksissa. </text:p>
        <text:p text:style-name="P23"/>
        <text:p text:style-name="P54">EU:n tason yhteistyö kauppaneuvotteluissa saa eniten kannatusta pienimmissä jäsenvaltioissa ja vähiten kannatusta Ranskassa </text:p>
        <text:p text:style-name="P23">Enemmistö kannattaa tätä näkemystä kaikissa jäsenvaltioissa, vaikkakin tuen taso vaihtelee enemmän kuin kaupan monipuolistamisen osalta: Ranskan 54 prosentista Maltan ja Kyproksen 92 prosenttiin. Malta ja Kypros (92 prosenttia kummassakin) ja Luxemburg (90 prosenttia) ovat selvästi muita EU:n maita suuremmat. Seuraavina tulevat Portugali (77 prosenttia) ja Viro (76 prosenttia), jotka ovat suurin piirtein sama pienten talouksien ryhmä, joka johtaa myös kaupan monipuolistamiseen. Suuremmat taloudet ovat jälleen lähellä EU27:n keskiarvoa tai sen alapuolella (62 %): Saksan ja Espanjan kannatus on täsmälleen sama (62 prosenttia), Italian kannatus on hieman alle (61 prosenttia) ja Ranskan kannatus on alhaisin koko EU:ssa (54 prosenttia). Ranska on ainoa jäsenvaltio, jossa tuki jää selvästi alle 60 prosentin rajan. Myös Puola (59 %) ja Tšekki (59 %) ovat tässä lausunnossa eniten varautuneita maita. Kaiken kaikkiaan suuntaus on hyvin samankaltainen kuin kaupan monipuolistamisessa, sillä pienemmät, enemmän kaupasta riippuvaiset taloudet suhtautuvat vahvimmin EU:n tason koordinointiin ja suuremmat jäsenvaltiot, erityisesti Ranska, ilmaisevat suhteellisesti enemmän pidättyväisyyttä, vaikka ne ovatkin edelleen enemmistönä. </text:p>
        <text:p text:style-name="P23">Kun näitä kahta lausumaa verrataan toisiinsa, kaupan monipuolistamisen kannatus (keskimäärin 65 prosenttia) on yleensä hieman suurempi kuin EU:n tason yhteistyöllä kauppaneuvotteluissa (62 prosenttia), mutta Ranskalla on selvästi suurin ero näiden kahden välillä (63 prosenttia vs. 54 prosenttia, ero 9 prosenttiyksikköä), joten se on ainoa maa, jonka osuus yhteistyöstä on alle 60 prosenttia. Tanskassa ja Puolassa suuntaus on samanlainen ja lievempi, kun taas Kyproksessa, Ruotsissa ja Latviassa suunta on päinvastainen ja ne ovat hieman enemmän samaa mieltä EU:n tason yhteistyöstä kuin pelkästään monipuolistamisesta. Useimmissa muissa jäsenvaltioissa nämä kaksi lausuntoa saavat lähes saman verran kannatusta, mikä viittaa siihen, että näitä kahta ajatusta pidetään yleensä pikemminkin toisiaan täydentävinä kuin kilpailevina. </text:p>
        <text:p text:style-name="P23"/>
        <text:p text:style-name="P54">Ikä ja koulutus ovat johdonmukaisimpia sosiodemografisia tekijöitä, jotka tukevat yhtenäisempää ja monipuolisempaa EU:n kauppapolitiikkaa. </text:p>
        <text:p text:style-name="P23">Ikä on muuttuja, joka selkeimmin liittyy näitä kahta väittämää koskeviin näkemyksiin. 55-vuotiaat ja sitä vanhemmat vastaajat kannattavat nuorempia ikäryhmiä enemmän sekä EU:n tason yhteistyötä kauppaneuvotteluissa (68 prosenttia, kun 25–39-vuotiaiden vastaava osuus oli 57 prosenttia) että kaupan monipuolistamista (71 prosenttia, kun 25–39-vuotiaiden vastaava osuus oli 59 prosenttia), mikä on 11–12 prosenttiyksikön ero eniten varattujen ja eniten tukea saavien ikäryhmien välillä. Koulutusasteella on myös selkeä rooli EU:n tason yhteistyössä, sillä se on noussut 56 prosentista alhaisen koulutustason omaavien keskuudessa 66 prosenttiin korkea-asteen koulutuksessa, vaikka <text:soft-page-break/>tämä asteikko on paljon heikompi kaupan monipuolistamisen kannalta (65–69 prosenttia, ilman selkeää mallia). Tuki EU:n tason yhteistyölle on lähes identtistä miesten ja naisten välillä (62 prosenttia kummassakin), kun taas miehet kannattavat jonkin verran naisia todennäköisemmin kaupan monipuolistamista (67 prosenttia vs. 64 prosenttia). Maantieteelliset erot ovat vaatimattomia mutta johdonmukaisia, ja maaseudun asukkaat kannattavat jonkin verran vähemmän kuin kaupunkien asukkaat, erityisesti kaupan monipuolistamisen osalta (60 % vs. 66 %). </text:p>
        <text:p text:style-name="P23"/>
        <text:p text:style-name="P24"/>
      </text:section>
      <text:h text:style-name="P18" text:outline-level="1"><text:bookmark-start text:name="__RefHeading___Toc4076_3967327191"/>5. Näkemykset EU:n suurimmista haasteista<text:bookmark-end text:name="__RefHeading___Toc4076_3967327191"/></text:h>
      <text:section text:style-name="Sect2" text:name="Section5">
        <text:h text:style-name="P19" text:outline-level="2"><draw:g text:anchor-type="paragraph" draw:z-index="16" draw:name="Objet de groupe 18" draw:style-name="gr2"><draw:path draw:style-name="gr67" draw:text-style-name="P90"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15" svg:width="0.242cm" svg:height="0.302cm" svg:x="15.365cm" svg:y="6.02cm"><draw:text-box><text:p text:style-name="P91"><text:span text:style-name="T94">3</text:span></text:p></draw:text-box></draw:frame><draw:frame draw:style-name="gr119" draw:text-style-name="P120" svg:width="0.267cm" svg:height="0.294cm" svg:x="14.319cm" svg:y="6.465cm"><draw:text-box><text:p text:style-name="P91"><text:span text:style-name="T101">33</text:span></text:p></draw:text-box></draw:frame><draw:frame draw:style-name="gr119" draw:text-style-name="P120" svg:width="0.267cm" svg:height="0.294cm" svg:x="14.143cm" svg:y="6.892cm"><draw:text-box><text:p text:style-name="P91"><text:span text:style-name="T101">32</text:span></text:p></draw:text-box></draw:frame><draw:frame draw:style-name="gr120" draw:text-style-name="P120" svg:width="0.237cm" svg:height="0.294cm" svg:x="13.448cm" svg:y="7.319cm"><draw:text-box><text:p text:style-name="P91"><text:span text:style-name="T101">2</text:span></text:p></draw:text-box></draw:frame><draw:frame draw:style-name="gr119" draw:text-style-name="P120" svg:width="0.267cm" svg:height="0.294cm" svg:x="12.748cm" svg:y="7.747cm"><draw:text-box><text:p text:style-name="P91"><text:span text:style-name="T101">24</text:span></text:p></draw:text-box></draw:frame><draw:frame draw:style-name="gr119" draw:text-style-name="P120" svg:width="0.267cm" svg:height="0.294cm" svg:x="12.575cm" svg:y="8.176cm"><draw:text-box><text:p text:style-name="P91"><text:span text:style-name="T101">23</text:span></text:p></draw:text-box></draw:frame><draw:frame draw:style-name="gr119" draw:text-style-name="P120" svg:width="0.267cm" svg:height="0.294cm" svg:x="12.4cm" svg:y="8.603cm"><draw:text-box><text:p text:style-name="P91"><text:span text:style-name="T101">22</text:span></text:p></draw:text-box></draw:frame><draw:frame draw:style-name="gr72" draw:text-style-name="P115" svg:width="0.269cm" svg:height="0.302cm" svg:x="12.224cm" svg:y="9.028cm"><draw:text-box><text:p text:style-name="P91"><text:span text:style-name="T94">21</text:span></text:p></draw:text-box></draw:frame><draw:frame draw:style-name="gr121" draw:text-style-name="P120" svg:width="0.239cm" svg:height="0.294cm" svg:x="11.702cm" svg:y="9.458cm"><draw:text-box><text:p text:style-name="P91"><text:span text:style-name="T101">1</text:span></text:p></draw:text-box></draw:frame><draw:frame draw:style-name="gr122" draw:text-style-name="P120" svg:width="0.269cm" svg:height="0.294cm" svg:x="11.001cm" svg:y="9.899cm"><draw:text-box><text:p text:style-name="P91"><text:span text:style-name="T101">14</text:span></text:p></draw:text-box></draw:frame><draw:frame draw:style-name="gr123" draw:text-style-name="P120" svg:width="0.239cm" svg:height="0.479cm" svg:x="9.955cm" svg:y="10.326cm"><draw:text-box><text:p/></draw:text-box></draw:frame><draw:frame draw:style-name="gr121" draw:text-style-name="P120" svg:width="0.239cm" svg:height="0.294cm" svg:x="8.733cm" svg:y="10.756cm"><draw:text-box><text:p text:style-name="P91"><text:span text:style-name="T101">1</text:span></text:p></draw:text-box></draw:frame><draw:frame draw:style-name="gr121" draw:text-style-name="P120" svg:width="0.239cm" svg:height="0.294cm" svg:x="8.733cm" svg:y="11.183cm"><draw:text-box><text:p text:style-name="P91"><text:span text:style-name="T101">1</text:span></text:p></draw:text-box></draw:frame><draw:frame draw:style-name="gr121" draw:text-style-name="P120" svg:width="0.239cm" svg:height="0.294cm" svg:x="8.733cm" svg:y="11.61cm"><draw:text-box><text:p text:style-name="P91"><text:span text:style-name="T101">1</text:span></text:p></draw:text-box></draw:frame><draw:frame draw:style-name="gr123" draw:text-style-name="P120" svg:width="0.239cm" svg:height="0.479cm" svg:x="8.96cm" svg:y="10.742cm"><draw:text-box><text:p/></draw:text-box></draw:frame><draw:frame draw:style-name="gr123" draw:text-style-name="P120" svg:width="0.239cm" svg:height="0.479cm" svg:x="8.96cm" svg:y="11.196cm"><draw:text-box><text:p/></draw:text-box></draw:frame><draw:frame draw:style-name="gr123" draw:text-style-name="P120" svg:width="0.239cm" svg:height="0.479cm" svg:x="8.968cm" svg:y="11.61cm"><draw:text-box><text:p/></draw:text-box></draw:frame><draw:frame draw:style-name="gr124" draw:text-style-name="P120" svg:width="1.673cm" svg:height="0.294cm" svg:x="6.502cm" svg:y="5.985cm"><draw:text-box><text:p text:style-name="P91"><text:span text:style-name="T102">Elinkustannukset</text:span></text:p></draw:text-box></draw:frame><draw:frame draw:style-name="gr125" draw:text-style-name="P120" svg:width="1.87cm" svg:height="0.294cm" svg:x="6.306cm" svg:y="6.414cm"><draw:text-box><text:p text:style-name="P91"><text:span text:style-name="T102">Ukrainan sota</text:span></text:p></draw:text-box></draw:frame><draw:frame draw:style-name="gr126" draw:text-style-name="P120" svg:width="1.867cm" svg:height="0.294cm" svg:x="6.301cm" svg:y="6.841cm"><draw:text-box><text:p text:style-name="P91"><text:span text:style-name="T102">Laiton muuttoliike</text:span></text:p></draw:text-box></draw:frame><draw:frame draw:style-name="gr127" draw:text-style-name="P120" svg:width="4.13cm" svg:height="0.294cm" svg:x="4.117cm" svg:y="7.267cm"><draw:text-box><text:p text:style-name="P91"><text:span text:style-name="T102">Ilmastonmuutos ja ympäristökysymykset</text:span></text:p></draw:text-box></draw:frame><draw:frame draw:style-name="gr128" draw:text-style-name="P120" svg:width="3.611cm" svg:height="0.294cm" svg:x="5.472cm" svg:y="7.698cm"><draw:text-box><text:p text:style-name="P91"><text:span text:style-name="T102">Turvallisuus- ja puolustuskysymykset</text:span></text:p></draw:text-box></draw:frame><draw:frame draw:style-name="gr129" draw:text-style-name="P120" svg:width="2.306cm" svg:height="0.294cm" svg:x="6.179cm" svg:y="8.125cm"><draw:text-box><text:p text:style-name="P91"><text:span text:style-name="T102">Rikollisuus ja terrorismi</text:span></text:p></draw:text-box></draw:frame><draw:frame draw:style-name="gr130" draw:text-style-name="P120" svg:width="2.939cm" svg:height="0.294cm" svg:x="5.3cm" svg:y="8.551cm"><draw:text-box><text:p text:style-name="P91"><text:span text:style-name="T102">Riittämätön talouskasvu</text:span></text:p></draw:text-box></draw:frame><draw:frame draw:style-name="gr131" draw:text-style-name="P115" svg:width="2.749cm" svg:height="0.302cm" svg:x="5.486cm" svg:y="8.978cm"><draw:text-box><text:p text:style-name="P91"><text:span text:style-name="T91">Lähi-idän konfliktit</text:span></text:p></draw:text-box></draw:frame><draw:frame draw:style-name="gr132" draw:text-style-name="P120" svg:width="2.371cm" svg:height="0.294cm" svg:x="6.378cm" svg:y="9.409cm"><draw:text-box><text:p text:style-name="P91"><text:span text:style-name="T102">Sosiaalinen eriarvoisuus</text:span></text:p></draw:text-box></draw:frame><draw:frame draw:style-name="gr133" draw:text-style-name="P120" svg:width="4.562cm" svg:height="0.294cm" svg:x="3.688cm" svg:y="9.836cm"><draw:text-box><text:p text:style-name="P91"><text:span text:style-name="T102">Disinformaatio ja tiedon manipulointi</text:span></text:p></draw:text-box></draw:frame><draw:frame draw:style-name="gr134" draw:text-style-name="P120" svg:width="4.292cm" svg:height="0.294cm" svg:x="4.219cm" svg:y="10.252cm"><draw:text-box><text:p text:style-name="P91"><text:span text:style-name="T102">Digitaaliteknologian vaikutus yhteiskuntaan</text:span></text:p></draw:text-box></draw:frame><draw:frame draw:style-name="gr135" draw:text-style-name="P120" svg:width="0.66cm" svg:height="0.294cm" svg:x="7.571cm" svg:y="10.681cm"><draw:text-box><text:p text:style-name="P91"><text:span text:style-name="T102">Muuta</text:span></text:p></draw:text-box></draw:frame><draw:frame draw:style-name="gr136" draw:text-style-name="P120" svg:width="0.922cm" svg:height="0.294cm" svg:x="7.615cm" svg:y="11.107cm"><draw:text-box><text:p text:style-name="P91"><text:span text:style-name="T102">Ei mitään</text:span></text:p></draw:text-box></draw:frame><draw:frame draw:style-name="gr137" draw:text-style-name="P120" svg:width="1.167cm" svg:height="0.294cm" svg:x="7.004cm" svg:y="11.534cm"><draw:text-box><text:p text:style-name="P91"><text:span text:style-name="T102">En tiedä</text:span></text:p></draw:text-box></draw:frame><draw:frame draw:style-name="gr138" draw:text-style-name="P111" svg:width="12.828cm" svg:height="0.652cm" svg:x="2.263cm" svg:y="5.029cm"><draw:text-box><text:p text:style-name="P91"><text:span text:style-name="T103">Q1 </text:span><text:span text:style-name="T104">Mitkä seuraavista ovat mielestäsi EU:n suurimmat haasteet ? (Voit valita useamman vaihtoehdon, enintään 3)</text:span></text:p></draw:text-box></draw:frame><draw:frame draw:style-name="gr139" draw:text-style-name="P115" svg:width="0.241cm" svg:height="0.479cm" svg:x="15.736cm" svg:y="6.02cm"><draw:text-box><text:p/></draw:text-box></draw:frame><draw:frame draw:style-name="gr123" draw:text-style-name="P120" svg:width="0.239cm" svg:height="0.479cm" svg:x="14.626cm" svg:y="6.465cm"><draw:text-box><text:p/></draw:text-box></draw:frame><draw:frame draw:style-name="gr123" draw:text-style-name="P120" svg:width="0.239cm" svg:height="0.479cm" svg:x="14.49cm" svg:y="6.879cm"><draw:text-box><text:p/></draw:text-box></draw:frame><draw:frame draw:style-name="gr123" draw:text-style-name="P120" svg:width="0.239cm" svg:height="0.479cm" svg:x="13.824cm" svg:y="7.306cm"><draw:text-box><text:p/></draw:text-box></draw:frame><draw:frame draw:style-name="gr123" draw:text-style-name="P120" svg:width="0.239cm" svg:height="0.479cm" svg:x="13.116cm" svg:y="7.737cm"><draw:text-box><text:p/></draw:text-box></draw:frame><draw:frame draw:style-name="gr123" draw:text-style-name="P120" svg:width="0.239cm" svg:height="0.479cm" svg:x="12.878cm" svg:y="8.176cm"><draw:text-box><text:p/></draw:text-box></draw:frame><draw:frame draw:style-name="gr123" draw:text-style-name="P120" svg:width="0.239cm" svg:height="0.479cm" svg:x="12.718cm" svg:y="8.59cm"><draw:text-box><text:p/></draw:text-box></draw:frame><draw:frame draw:style-name="gr139" draw:text-style-name="P115" svg:width="0.241cm" svg:height="0.479cm" svg:x="12.548cm" svg:y="9.042cm"><draw:text-box><text:p/></draw:text-box></draw:frame><draw:frame draw:style-name="gr123" draw:text-style-name="P120" svg:width="0.239cm" svg:height="0.479cm" svg:x="12.023cm" svg:y="9.458cm"><draw:text-box><text:p/></draw:text-box></draw:frame><draw:frame draw:style-name="gr123" draw:text-style-name="P120" svg:width="0.239cm" svg:height="0.479cm" svg:x="11.324cm" svg:y="9.911cm"><draw:text-box><text:p/></draw:text-box></draw:frame><draw:frame draw:style-name="gr123" draw:text-style-name="P120" svg:width="0.239cm" svg:height="0.479cm" svg:x="10.156cm" svg:y="10.338cm"><draw:text-box><text:p/></draw:text-box></draw:frame></draw:g><text:bookmark-start text:name="__RefHeading___Toc4078_3967327191"/>5.1 Eurooppalaisten käsitykset EU:n tärkeimmistä haasteista <text:bookmark-end text:name="__RefHeading___Toc4078_3967327191"/></text:h>
        <text:p text:style-name="P54">Elinkustannukset ovat edelleen eurooppalaisten suurin huolenaihe, kun taas geopoliittiset kysymykset hallitsevat edelleen julkista asialistaa </text:p>
        <text:p text:style-name="P23">Elinkustannukset ovat edelleen eurooppalaisten useimmin tunnistama haaste, joka on yksi Euroopan unionin tärkeimmistä nykyisistä ongelmista (39 prosenttia). Vaikka taloudelliset huolenaiheet ovat vahvoja, niihin liittyy nyt tiiviisti geopoliittisia ja turvallisuuteen liittyviä kysymyksiä. Noin kolmannes vastaajista mainitsi Ukrainan sodan (33 %) ja laittoman muuttoliikkeen (32 %). </text:p>
        <text:p text:style-name="P23">Toinen huolenaiheiden ryhmä on viidennes ja neljäsosa eurooppalaisista. Ilmastonmuutos ja ympäristökysymykset (28 prosenttia), turvallisuus ja puolustus (24 prosenttia), rikollisuus ja terrorismi (23 prosenttia), riittämätön talouskasvu (22 prosenttia) ja Lähi-idän konfliktit (21 prosenttia) saavat kaikki suhteellisen samantasoista tukea, mikä viittaa siihen, että eurooppalaiset kokevat EU:n kohtaavan useita samanaikaisia haasteita sen sijaan, että sitä hallitsisi yksi asia. Sosiaalinen eriarvoisuus (18 %), disinformaatio ja tiedon manipulointi (14 %) ja digitaaliteknologian vaikutus yhteiskuntaan (8 %) mainitaan harvemmin, mutta ne viittaavat yhä laajempiin yhteiskunnallisiin ja informatiivisiin huolenaiheisiin. Tämä suhteellisen tasapainoinen jakautuminen tärkeimpien kysymysten lisäksi osoittaa, että Euroopan unionilla on tällä hetkellä edessään monimutkainen poliittinen ympäristö. </text:p>
        <text:p text:style-name="P23">Vertailu edelliseen syyskuussa 2025 tehtyyn Flash-eurobarometriin osoittaa, että kansalaisten huolenaiheet ovat kehittyneet huomattavasti. Elinkustannukset ovat nousseet (+10 prosenttiyksikköä) ja Ukrainan sotaan liittyvät huolenaiheet ovat vähentyneet huomattavasti (14 prosenttiyksikköä). Myös laiton muuttoliike vähenee hieman (-6 prosenttiyksikköä), vaikka se onkin edelleen yksi kolmesta useimmin mainitusta haasteesta. Näkemys Lähi-idän konflikteista (+3 prosenttiyksikköä), sosiaalinen eriarvoisuus (+1 prosenttiyksikköä) ja digitaaliteknologian vaikutus (+1 prosenttiyksikköä) ovat saaneet hieman enemmän näkyvyyttä.</text:p>
        <text:p text:style-name="P23"/>
        <text:p text:style-name="P54">Useimmissa maissa elinkustannukset ovat edelleen keskeinen kysymys, mutta ne kilpailevat muiden prioriteettien kanssa riippuen kunkin maan taloudellisesta tilanteesta, maantieteellisestä sijainnista ja altistumisesta turvallisuus- tai muuttoliikepaineille.</text:p>
        <text:p text:style-name="P23">Elinkustannukset ovat erityisen huomattavat Irlannissa (70 %), mikä ylittää selvästi EU:n <text:soft-page-break/>keskiarvon, sekä Kreikassa (57 %) ja Kroatiassa (52 %). Sen mainitsee myös suhteellisen suuri osuus vastaajista Kyproksessa (46 %), Maltassa (45 %) ja Romaniassa (44 %). Näissä maissa taloudellinen paine näyttää hallitsevan kansalaisten käsitystä Euroopan unionin nykyisistä haasteista. </text:p>
        <text:p text:style-name="P23">Sitä vastoin elinkustannukset mainitaan paljon harvemmin Liettuassa (24 %), Tšekissä (25 %) ja Puolassa (28 %). Tämä saattaa viitata siihen, että taloudelliset huolenaiheet jäävät muiden kysymysten, erityisesti Ukrainan sodan ja laajemmin turvallisuuteen liittyvien huolenaiheiden varjoon. Ukrainan sota mainitaan yleisimmin Liettuassa (54 %) ja Latviassa (48 %). Seuraavaksi yleisimpiä ovat Unkari (46 %) sekä Suomi ja Tšekki (molemmat 45 %). Nämä ovat maita, joissa maantieteellinen läheisyys Venäjään tai Valko-Venäjään tai vahvemmat historialliset ja turvallisuusyhteydet konfliktiin todennäköisesti tekevät sodasta välittömämmän huolenaiheen. Useissa näistä maista Ukrainan sodan tärkeyteen liittyy myös suurempi huoli turvallisuudesta ja puolustuksesta: Tämä koskee erityisesti Liettuaa (47 %), Suomea (38 %) ja Puolaa (37 %). Tulokset viittaavat näin ollen selkeään kompromissiin huolenaiheiden hierarkiassa: Niissä jäsenvaltioissa, jotka ovat välittömämmin alttiita sodan geopoliittisille seurauksille, turvallisuuskysymykset ovat yleensä tärkeämpiä kuin taloudelliset tai ympäristöön liittyvät huolenaiheet. </text:p>
        <text:p text:style-name="P23">Jäsenvaltioissa, joissa Ukrainan sota on vähemmän merkittävä, muut huolenaiheet siirtyvät yleensä ylemmäs hierarkiassa. Tämä näkyy erityisesti osissa Etelä-Eurooppaa. Kreikassa vain 18 prosenttia vastaajista pitää Ukrainan sotaa yhtenä EU:n suurimmista haasteista, kun taas elinkustannukset (57 prosenttia) ja laiton muuttoliike (45 prosenttia) mainitaan paljon suuremmassa osassa vastaajista. Espanjassa on samanlainen kuvio: huoli Ukrainan sodasta on edelleen alle EU:n keskiarvon (26 prosenttia), kun taas laiton muuttoliike on useimmin mainittu haaste (46 prosenttia) ja myös ilmastonmuutos on suhteellisen korkealla tasolla (31 prosenttia). Nämä esimerkit osoittavat, että kansalliset painopisteet eivät kuvasta vain yhtä eurooppalaista toimintaohjelmaa vaan pikemminkin erilaisia taloudellisten, geopoliittisten, ympäristöön ja muuttoliikkeeseen liittyvien huolenaiheiden yhdistelmiä. </text:p>
        <text:p text:style-name="P23">Tämä kontrasti näkyy myös ilmastonmuutokselle ja ympäristökysymyksille annetussa paikassa. Ongelma on edelleen suhteellisen merkittävä muun muassa Tanskassa, Ranskassa, Luxemburgissa ja Italiassa (35 prosenttia kummassakin), Espanjassa (31 prosenttia) sekä Alankomaissa ja Ruotsissa (molemmat 30 prosenttia). Se mainitaan kuitenkin paljon harvemmin Latviassa (11 %) ja Liettuassa (14 %), joissa Ukrainan sota on yksi suurimmista huolenaiheista, ja Romaniassa (16 %), jossa elinkustannukset ja disinformaatio erottuvat selvemmin. Toisin sanoen ympäristökysymykset ovat edelleen osa EU:n asialistaa, mutta ne vaikuttavat vähemmän keskeisiltä maissa, joissa kansalaiset pitävät turvallisuutta tärkeämpänä tai joissa taloudelliset paineet ovat välittömämpiä. </text:p>
        <text:p text:style-name="P23">Kaiken kaikkiaan maakohtaiset tulokset osoittavat, että eurooppalaiset tunnistavat yleisesti ottaen samat haasteet, mutta eivät samassa järjestyksessä. EU:lla on edessään yhteisiä haasteita, mutta kansalliset olosuhteet suodattavat voimakkaasti kansalaisten käsityksiä niiden suhteellisesta merkityksestä. </text:p>
        <text:p text:style-name="P23"/>
        <text:p text:style-name="P56"><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83">Kysymys 1: Mitkä seuraavista ovat mielestäsi EU:n suurimmat nykyiset haasteet? [Multiple answers possibfe, max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84"/></table:table-cell><table:table-cell table:style-name="Tableau4.A1" office:value-type="string"><text:p text:style-name="P83">EU27</text:p></table:table-cell><table:table-cell table:style-name="Tableau4.A1" office:value-type="string"><text:p text:style-name="P83">BE</text:p></table:table-cell><table:table-cell table:style-name="Tableau4.A1" office:value-type="string"><text:p text:style-name="P83">BG</text:p></table:table-cell><table:table-cell table:style-name="Tableau4.A1" office:value-type="string"><text:p text:style-name="P83">CZ</text:p></table:table-cell><table:table-cell table:style-name="Tableau4.A1" office:value-type="string"><text:p text:style-name="P83">DK</text:p></table:table-cell><table:table-cell table:style-name="Tableau4.A1" office:value-type="string"><text:p text:style-name="P83">DE</text:p></table:table-cell><table:table-cell table:style-name="Tableau4.A1" office:value-type="string"><text:p text:style-name="P83">EE</text:p></table:table-cell><table:table-cell table:style-name="Tableau4.A1" office:value-type="string"><text:p text:style-name="P83">IE</text:p></table:table-cell><table:table-cell table:style-name="Tableau4.A1" office:value-type="string"><text:p text:style-name="P83">EL</text:p></table:table-cell><table:table-cell table:style-name="Tableau4.A1" office:value-type="string"><text:p text:style-name="P83">ES</text:p></table:table-cell><table:table-cell table:style-name="Tableau4.A1" office:value-type="string"><text:p text:style-name="P83">FR</text:p></table:table-cell><table:table-cell table:style-name="Tableau4.A1" office:value-type="string"><text:p text:style-name="P83">HR</text:p></table:table-cell><table:table-cell table:style-name="Tableau4.A1" office:value-type="string"><text:p text:style-name="P83">IT</text:p></table:table-cell><table:table-cell table:style-name="Tableau4.A1" office:value-type="string"><text:p text:style-name="P83">CY</text:p></table:table-cell><table:table-cell table:style-name="Tableau4.A1" office:value-type="string"><text:p text:style-name="P83">LV</text:p></table:table-cell><table:table-cell table:style-name="Tableau4.A1" office:value-type="string"><text:p text:style-name="P83">LT</text:p></table:table-cell><table:table-cell table:style-name="Tableau4.A1" office:value-type="string"><text:p text:style-name="P83">LU</text:p></table:table-cell><table:table-cell table:style-name="Tableau4.A1" office:value-type="string"><text:p text:style-name="P83">HU</text:p></table:table-cell><table:table-cell table:style-name="Tableau4.A1" office:value-type="string"><text:p text:style-name="P83">MT</text:p></table:table-cell><table:table-cell table:style-name="Tableau4.A1" office:value-type="string"><text:p text:style-name="P83">NL</text:p></table:table-cell><table:table-cell table:style-name="Tableau4.A1" office:value-type="string"><text:p text:style-name="P83">AT</text:p></table:table-cell><table:table-cell table:style-name="Tableau4.A1" office:value-type="string"><text:p text:style-name="P83">PL</text:p></table:table-cell><table:table-cell table:style-name="Tableau4.A1" office:value-type="string"><text:p text:style-name="P83">PT</text:p></table:table-cell><table:table-cell table:style-name="Tableau4.A1" office:value-type="string"><text:p text:style-name="P83">RO</text:p></table:table-cell><table:table-cell table:style-name="Tableau4.A1" office:value-type="string"><text:p text:style-name="P83">SI</text:p></table:table-cell><table:table-cell table:style-name="Tableau4.A1" office:value-type="string"><text:p text:style-name="P83">SK</text:p></table:table-cell><table:table-cell table:style-name="Tableau4.A1" office:value-type="string"><text:p text:style-name="P83">FI</text:p></table:table-cell><table:table-cell table:style-name="Tableau4.A1" office:value-type="string"><text:p text:style-name="P83">SE</text:p></table:table-cell></table:table-row><table:table-row><table:table-cell table:style-name="Tableau4.A1" office:value-type="string"><text:p text:style-name="P83">Elinkustannukset</text:p></table:table-cell><table:table-cell table:style-name="Tableau4.B3" office:value-type="float" office:value="39"><text:p text:style-name="P85">39</text:p></table:table-cell><table:table-cell table:style-name="Tableau4.B3" office:value-type="float" office:value="43"><text:p text:style-name="P85">43</text:p></table:table-cell><table:table-cell table:style-name="Tableau4.B3" office:value-type="float" office:value="41"><text:p text:style-name="P85">41</text:p></table:table-cell><table:table-cell table:style-name="Tableau4.B3" office:value-type="float" office:value="25"><text:p text:style-name="P85">25</text:p></table:table-cell><table:table-cell table:style-name="Tableau4.B3" office:value-type="float" office:value="32"><text:p text:style-name="P85">32</text:p></table:table-cell><table:table-cell table:style-name="Tableau4.B3" office:value-type="float" office:value="35"><text:p text:style-name="P85">35</text:p></table:table-cell><table:table-cell table:style-name="Tableau4.B3" office:value-type="float" office:value="46"><text:p text:style-name="P85">46</text:p></table:table-cell><table:table-cell table:style-name="Tableau4.B3" office:value-type="float" office:value="70"><text:p text:style-name="P85">70</text:p></table:table-cell><table:table-cell table:style-name="Tableau4.B3" office:value-type="float" office:value="57"><text:p text:style-name="P85">57</text:p></table:table-cell><table:table-cell table:style-name="Tableau4.B3" office:value-type="float" office:value="42"><text:p text:style-name="P85">42</text:p></table:table-cell><table:table-cell table:style-name="Tableau4.B3" office:value-type="float" office:value="40"><text:p text:style-name="P85">40</text:p></table:table-cell><table:table-cell table:style-name="Tableau4.B3" office:value-type="float" office:value="52"><text:p text:style-name="P85">52</text:p></table:table-cell><table:table-cell table:style-name="Tableau4.B3" office:value-type="float" office:value="43"><text:p text:style-name="P85">43</text:p></table:table-cell><table:table-cell table:style-name="Tableau4.B3" office:value-type="float" office:value="46"><text:p text:style-name="P85">46</text:p></table:table-cell><table:table-cell table:style-name="Tableau4.B3" office:value-type="float" office:value="41"><text:p text:style-name="P85">41</text:p></table:table-cell><table:table-cell table:style-name="Tableau4.B3" office:value-type="float" office:value="24"><text:p text:style-name="P85">24</text:p></table:table-cell><table:table-cell table:style-name="Tableau4.B3" office:value-type="float" office:value="41"><text:p text:style-name="P85">41</text:p></table:table-cell><table:table-cell table:style-name="Tableau4.B3" office:value-type="float" office:value="35"><text:p text:style-name="P85">35</text:p></table:table-cell><table:table-cell table:style-name="Tableau4.B3" office:value-type="float" office:value="45"><text:p text:style-name="P85">45</text:p></table:table-cell><table:table-cell table:style-name="Tableau4.B3" office:value-type="float" office:value="36"><text:p text:style-name="P85">36</text:p></table:table-cell><table:table-cell table:style-name="Tableau4.B3" office:value-type="float" office:value="43"><text:p text:style-name="P85">43</text:p></table:table-cell><table:table-cell table:style-name="Tableau4.B3" office:value-type="float" office:value="28"><text:p text:style-name="P85">28</text:p></table:table-cell><table:table-cell table:style-name="Tableau4.B3" office:value-type="float" office:value="41"><text:p text:style-name="P85">41</text:p></table:table-cell><table:table-cell table:style-name="Tableau4.B3" office:value-type="float" office:value="44"><text:p text:style-name="P85">44</text:p></table:table-cell><table:table-cell table:style-name="Tableau4.B3" office:value-type="float" office:value="43"><text:p text:style-name="P85">43</text:p></table:table-cell><table:table-cell table:style-name="Tableau4.B3" office:value-type="float" office:value="36"><text:p text:style-name="P85">36</text:p></table:table-cell><table:table-cell table:style-name="Tableau4.B3" office:value-type="float" office:value="37"><text:p text:style-name="P85">37</text:p></table:table-cell><table:table-cell table:style-name="Tableau4.B3" office:value-type="float" office:value="30"><text:p text:style-name="P85">30</text:p></table:table-cell></table:table-row><table:table-row><table:table-cell table:style-name="Tableau4.A1" office:value-type="string"><text:p text:style-name="P83">Ukrainan sota</text:p></table:table-cell><table:table-cell table:style-name="Tableau4.B3" office:value-type="float" office:value="33"><text:p text:style-name="P85">33</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44"><text:p text:style-name="P85">44</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6"><text:p text:style-name="P85">26</text:p></table:table-cell><table:table-cell table:style-name="Tableau4.B3" office:value-type="float" office:value="30"><text:p text:style-name="P85">30</text:p></table:table-cell><table:table-cell table:style-name="Tableau4.B3" office:value-type="float" office:value="33"><text:p text:style-name="P85">33</text:p></table:table-cell><table:table-cell table:style-name="Tableau4.B3" office:value-type="float" office:value="28"><text:p text:style-name="P85">28</text:p></table:table-cell><table:table-cell table:style-name="Tableau4.B3" office:value-type="float" office:value="24"><text:p text:style-name="P85">24</text:p></table:table-cell><table:table-cell table:style-name="Tableau4.B3" office:value-type="float" office:value="48"><text:p text:style-name="P85">48</text:p></table:table-cell><table:table-cell table:style-name="Tableau4.B3" office:value-type="float" office:value="54"><text:p text:style-name="P85">54</text:p></table:table-cell><table:table-cell table:style-name="Tableau4.B3" office:value-type="float" office:value="22"><text:p text:style-name="P85">22</text:p></table:table-cell><table:table-cell table:style-name="Tableau4.B3" office:value-type="float" office:value="46"><text:p text:style-name="P85">46</text:p></table:table-cell><table:table-cell table:style-name="Tableau4.B3" office:value-type="float" office:value="32"><text:p text:style-name="P85">32</text:p></table:table-cell><table:table-cell table:style-name="Tableau4.B3" office:value-type="float" office:value="37"><text:p text:style-name="P85">37</text:p></table:table-cell><table:table-cell table:style-name="Tableau4.B3" office:value-type="float" office:value="27"><text:p text:style-name="P85">27</text:p></table:table-cell><table:table-cell table:style-name="Tableau4.B3" office:value-type="float" office:value="40"><text:p text:style-name="P85">40</text:p></table:table-cell><table:table-cell table:style-name="Tableau4.B3" office:value-type="float" office:value="35"><text:p text:style-name="P85">35</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7"><text:p text:style-name="P85">37</text:p></table:table-cell><table:table-cell table:style-name="Tableau4.B3" office:value-type="float" office:value="45"><text:p text:style-name="P85">45</text:p></table:table-cell><table:table-cell table:style-name="Tableau4.B3" office:value-type="float" office:value="38"><text:p text:style-name="P85">38</text:p></table:table-cell></table:table-row><table:table-row><table:table-cell table:style-name="Tableau4.A1" office:value-type="string"><text:p text:style-name="P83">Laiton muuttoliike</text:p></table:table-cell><table:table-cell table:style-name="Tableau4.B3" office:value-type="float" office:value="32"><text:p text:style-name="P85">32</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40"><text:p text:style-name="P85">40</text:p></table:table-cell><table:table-cell table:style-name="Tableau4.B3" office:value-type="float" office:value="26"><text:p text:style-name="P85">26</text:p></table:table-cell><table:table-cell table:style-name="Tableau4.B3" office:value-type="float" office:value="28"><text:p text:style-name="P85">28</text:p></table:table-cell><table:table-cell table:style-name="Tableau4.B3" office:value-type="float" office:value="25"><text:p text:style-name="P85">25</text:p></table:table-cell><table:table-cell table:style-name="Tableau4.B3" office:value-type="float" office:value="36"><text:p text:style-name="P85">36</text:p></table:table-cell><table:table-cell table:style-name="Tableau4.B3" office:value-type="float" office:value="45"><text:p text:style-name="P85">45</text:p></table:table-cell><table:table-cell table:style-name="Tableau4.B3" office:value-type="float" office:value="46"><text:p text:style-name="P85">46</text:p></table:table-cell><table:table-cell table:style-name="Tableau4.B3" office:value-type="float" office:value="31"><text:p text:style-name="P85">31</text:p></table:table-cell><table:table-cell table:style-name="Tableau4.B3" office:value-type="float" office:value="34"><text:p text:style-name="P85">34</text:p></table:table-cell><table:table-cell table:style-name="Tableau4.B3" office:value-type="float" office:value="34"><text:p text:style-name="P85">34</text:p></table:table-cell><table:table-cell table:style-name="Tableau4.B3" office:value-type="float" office:value="41"><text:p text:style-name="P85">41</text:p></table:table-cell><table:table-cell table:style-name="Tableau4.B3" office:value-type="float" office:value="30"><text:p text:style-name="P85">30</text:p></table:table-cell><table:table-cell table:style-name="Tableau4.B3" office:value-type="float" office:value="31"><text:p text:style-name="P85">3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35"><text:p text:style-name="P85">35</text:p></table:table-cell><table:table-cell table:style-name="Tableau4.B3" office:value-type="float" office:value="33"><text:p text:style-name="P85">33</text:p></table:table-cell><table:table-cell table:style-name="Tableau4.B3" office:value-type="float" office:value="29"><text:p text:style-name="P85">29</text:p></table:table-cell><table:table-cell table:style-name="Tableau4.B3" office:value-type="float" office:value="34"><text:p text:style-name="P85">34</text:p></table:table-cell><table:table-cell table:style-name="Tableau4.B3" office:value-type="float" office:value="37"><text:p text:style-name="P85">37</text:p></table:table-cell><table:table-cell table:style-name="Tableau4.B3" office:value-type="float" office:value="15"><text:p text:style-name="P85">15</text:p></table:table-cell><table:table-cell table:style-name="Tableau4.B3" office:value-type="float" office:value="39"><text:p text:style-name="P85">39</text:p></table:table-cell><table:table-cell table:style-name="Tableau4.B3" office:value-type="float" office:value="32"><text:p text:style-name="P85">32</text:p></table:table-cell><table:table-cell table:style-name="Tableau4.B3" office:value-type="float" office:value="16"><text:p text:style-name="P85">16</text:p></table:table-cell><table:table-cell table:style-name="Tableau4.B3" office:value-type="float" office:value="22"><text:p text:style-name="P85">22</text:p></table:table-cell></table:table-row><table:table-row><table:table-cell table:style-name="Tableau4.A1" office:value-type="string"><text:p text:style-name="P83">Ilmastonmuutos ja ympäristökysymykset</text:p></table:table-cell><table:table-cell table:style-name="Tableau4.B3" office:value-type="float" office:value="28"><text:p text:style-name="P85">28</text:p></table:table-cell><table:table-cell table:style-name="Tableau4.B3" office:value-type="float" office:value="27"><text:p text:style-name="P85">27</text:p></table:table-cell><table:table-cell table:style-name="Tableau4.B3" office:value-type="float" office:value="18"><text:p text:style-name="P85">18</text:p></table:table-cell><table:table-cell table:style-name="Tableau4.B3" office:value-type="float" office:value="21"><text:p text:style-name="P85">21</text:p></table:table-cell><table:table-cell table:style-name="Tableau4.B3" office:value-type="float" office:value="35"><text:p text:style-name="P85">35</text:p></table:table-cell><table:table-cell table:style-name="Tableau4.B3" office:value-type="float" office:value="25"><text:p text:style-name="P85">25</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35"><text:p text:style-name="P85">35</text:p></table:table-cell><table:table-cell table:style-name="Tableau4.B3" office:value-type="float" office:value="23"><text:p text:style-name="P85">23</text:p></table:table-cell><table:table-cell table:style-name="Tableau4.B3" office:value-type="float" office:value="35"><text:p text:style-name="P85">35</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14"><text:p text:style-name="P85">14</text:p></table:table-cell><table:table-cell table:style-name="Tableau4.B3" office:value-type="float" office:value="35"><text:p text:style-name="P85">35</text:p></table:table-cell><table:table-cell table:style-name="Tableau4.B3" office:value-type="float" office:value="31"><text:p text:style-name="P85">31</text:p></table:table-cell><table:table-cell table:style-name="Tableau4.B3" office:value-type="float" office:value="22"><text:p text:style-name="P85">22</text:p></table:table-cell><table:table-cell table:style-name="Tableau4.B3" office:value-type="float" office:value="30"><text:p text:style-name="P85">30</text:p></table:table-cell><table:table-cell table:style-name="Tableau4.B3" office:value-type="float" office:value="29"><text:p text:style-name="P85">29</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6"><text:p text:style-name="P85">16</text:p></table:table-cell><table:table-cell table:style-name="Tableau4.B3" office:value-type="float" office:value="25"><text:p text:style-name="P85">25</text:p></table:table-cell><table:table-cell table:style-name="Tableau4.B3" office:value-type="float" office:value="19"><text:p text:style-name="P85">19</text:p></table:table-cell><table:table-cell table:style-name="Tableau4.B3" office:value-type="float" office:value="25"><text:p text:style-name="P85">25</text:p></table:table-cell><table:table-cell table:style-name="Tableau4.B3" office:value-type="float" office:value="30"><text:p text:style-name="P85">30</text:p></table:table-cell></table:table-row><table:table-row><table:table-cell table:style-name="Tableau4.A1" office:value-type="string"><text:p text:style-name="P83">Turvallisuus- ja puolustuskysymykset</text:p></table:table-cell><table:table-cell table:style-name="Tableau4.B3" office:value-type="float" office:value="24"><text:p text:style-name="P85">24</text:p></table:table-cell><table:table-cell table:style-name="Tableau4.B3" office:value-type="float" office:value="23"><text:p text:style-name="P85">23</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31"><text:p text:style-name="P85">31</text:p></table:table-cell><table:table-cell table:style-name="Tableau4.B3" office:value-type="float" office:value="24"><text:p text:style-name="P85">24</text:p></table:table-cell><table:table-cell table:style-name="Tableau4.B3" office:value-type="float" office:value="33"><text:p text:style-name="P85">33</text:p></table:table-cell><table:table-cell table:style-name="Tableau4.B3" office:value-type="float" office:value="15"><text:p text:style-name="P85">15</text:p></table:table-cell><table:table-cell table:style-name="Tableau4.B3" office:value-type="float" office:value="20"><text:p text:style-name="P85">20</text:p></table:table-cell><table:table-cell table:style-name="Tableau4.B3" office:value-type="float" office:value="19"><text:p text:style-name="P85">19</text:p></table:table-cell><table:table-cell table:style-name="Tableau4.B3" office:value-type="float" office:value="23"><text:p text:style-name="P85">23</text:p></table:table-cell><table:table-cell table:style-name="Tableau4.B3" office:value-type="float" office:value="26"><text:p text:style-name="P85">26</text:p></table:table-cell><table:table-cell table:style-name="Tableau4.B3" office:value-type="float" office:value="21"><text:p text:style-name="P85">21</text:p></table:table-cell><table:table-cell table:style-name="Tableau4.B3" office:value-type="float" office:value="31"><text:p text:style-name="P85">31</text:p></table:table-cell><table:table-cell table:style-name="Tableau4.B3" office:value-type="float" office:value="31"><text:p text:style-name="P85">31</text:p></table:table-cell><table:table-cell table:style-name="Tableau4.B3" office:value-type="float" office:value="47"><text:p text:style-name="P85">47</text:p></table:table-cell><table:table-cell table:style-name="Tableau4.B3" office:value-type="float" office:value="32"><text:p text:style-name="P85">32</text:p></table:table-cell><table:table-cell table:style-name="Tableau4.B3" office:value-type="float" office:value="19"><text:p text:style-name="P85">19</text:p></table:table-cell><table:table-cell table:style-name="Tableau4.B3" office:value-type="float" office:value="28"><text:p text:style-name="P85">28</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37"><text:p text:style-name="P85">37</text:p></table:table-cell><table:table-cell table:style-name="Tableau4.B3" office:value-type="float" office:value="24"><text:p text:style-name="P85">24</text:p></table:table-cell><table:table-cell table:style-name="Tableau4.B3" office:value-type="float" office:value="27"><text:p text:style-name="P85">27</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38"><text:p text:style-name="P85">38</text:p></table:table-cell><table:table-cell table:style-name="Tableau4.B3" office:value-type="float" office:value="30"><text:p text:style-name="P85">30</text:p></table:table-cell></table:table-row><table:table-row><table:table-cell table:style-name="Tableau4.A1" office:value-type="string"><text:p text:style-name="P83">Rikollisuus ja terrorismi</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25"><text:p text:style-name="P85">25</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21"><text:p text:style-name="P85">21</text:p></table:table-cell><table:table-cell table:style-name="Tableau4.B3" office:value-type="float" office:value="25"><text:p text:style-name="P85">25</text:p></table:table-cell><table:table-cell table:style-name="Tableau4.B3" office:value-type="float" office:value="26"><text:p text:style-name="P85">26</text:p></table:table-cell><table:table-cell table:style-name="Tableau4.B3" office:value-type="float" office:value="23"><text:p text:style-name="P85">23</text:p></table:table-cell><table:table-cell table:style-name="Tableau4.B3" office:value-type="float" office:value="22"><text:p text:style-name="P85">22</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10"><text:p text:style-name="P85">10</text:p></table:table-cell><table:table-cell table:style-name="Tableau4.B3" office:value-type="float" office:value="23"><text:p text:style-name="P85">23</text:p></table:table-cell><table:table-cell table:style-name="Tableau4.B3" office:value-type="float" office:value="24"><text:p text:style-name="P85">24</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8"><text:p text:style-name="P85">18</text:p></table:table-cell><table:table-cell table:style-name="Tableau4.B3" office:value-type="float" office:value="13"><text:p text:style-name="P85">13</text:p></table:table-cell><table:table-cell table:style-name="Tableau4.B3" office:value-type="float" office:value="18"><text:p text:style-name="P85">18</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40"><text:p text:style-name="P85">40</text:p></table:table-cell></table:table-row><table:table-row><table:table-cell table:style-name="Tableau4.A1" office:value-type="string"><text:p text:style-name="P83">Riittämätön talouskasvu</text:p></table:table-cell><table:table-cell table:style-name="Tableau4.B3" office:value-type="float" office:value="22"><text:p text:style-name="P85">22</text:p></table:table-cell><table:table-cell table:style-name="Tableau4.B3" office:value-type="float" office:value="25"><text:p text:style-name="P85">25</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11"><text:p text:style-name="P85">11</text:p></table:table-cell><table:table-cell table:style-name="Tableau4.B3" office:value-type="float" office:value="24"><text:p text:style-name="P85">24</text:p></table:table-cell><table:table-cell table:style-name="Tableau4.B3" office:value-type="float" office:value="26"><text:p text:style-name="P85">26</text:p></table:table-cell><table:table-cell table:style-name="Tableau4.B3" office:value-type="float" office:value="10"><text:p text:style-name="P85">10</text:p></table:table-cell><table:table-cell table:style-name="Tableau4.B3" office:value-type="float" office:value="32"><text:p text:style-name="P85">32</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26"><text:p text:style-name="P85">26</text:p></table:table-cell><table:table-cell table:style-name="Tableau4.B3" office:value-type="float" office:value="29"><text:p text:style-name="P85">29</text:p></table:table-cell><table:table-cell table:style-name="Tableau4.B3" office:value-type="float" office:value="21"><text:p text:style-name="P85">21</text:p></table:table-cell><table:table-cell table:style-name="Tableau4.B3" office:value-type="float" office:value="26"><text:p text:style-name="P85">26</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6"><text:p text:style-name="P85">26</text:p></table:table-cell><table:table-cell table:style-name="Tableau4.B3" office:value-type="float" office:value="25"><text:p text:style-name="P85">25</text:p></table:table-cell><table:table-cell table:style-name="Tableau4.B3" office:value-type="float" office:value="11"><text:p text:style-name="P85">11</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22"><text:p text:style-name="P85">22</text:p></table:table-cell><table:table-cell table:style-name="Tableau4.B3" office:value-type="float" office:value="26"><text:p text:style-name="P85">26</text:p></table:table-cell><table:table-cell table:style-name="Tableau4.B3" office:value-type="float" office:value="24"><text:p text:style-name="P85">24</text:p></table:table-cell><table:table-cell table:style-name="Tableau4.B3" office:value-type="float" office:value="28"><text:p text:style-name="P85">28</text:p></table:table-cell><table:table-cell table:style-name="Tableau4.B3" office:value-type="float" office:value="23"><text:p text:style-name="P85">23</text:p></table:table-cell><table:table-cell table:style-name="Tableau4.B3" office:value-type="float" office:value="16"><text:p text:style-name="P85">16</text:p></table:table-cell></table:table-row><table:table-row><table:table-cell table:style-name="Tableau4.A1" office:value-type="string"><text:p text:style-name="P83">Con<text:span text:style-name="T14"> fli</text:span> cts Lähi-idässä</text:p></table:table-cell><table:table-cell table:style-name="Tableau4.B3" office:value-type="float" office:value="21"><text:p text:style-name="P85">21</text:p></table:table-cell><table:table-cell table:style-name="Tableau4.B3" office:value-type="float" office:value="23"><text:p text:style-name="P85">23</text:p></table:table-cell><table:table-cell table:style-name="Tableau4.B3" office:value-type="float" office:value="25"><text:p text:style-name="P85">25</text:p></table:table-cell><table:table-cell table:style-name="Tableau4.B3" office:value-type="float" office:value="20"><text:p text:style-name="P85">20</text:p></table:table-cell><table:table-cell table:style-name="Tableau4.B3" office:value-type="float" office:value="29"><text:p text:style-name="P85">29</text:p></table:table-cell><table:table-cell table:style-name="Tableau4.B3" office:value-type="float" office:value="19"><text:p text:style-name="P85">19</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22"><text:p text:style-name="P85">22</text:p></table:table-cell><table:table-cell table:style-name="Tableau4.B3" office:value-type="float" office:value="18"><text:p text:style-name="P85">18</text:p></table:table-cell><table:table-cell table:style-name="Tableau4.B3" office:value-type="float" office:value="24"><text:p text:style-name="P85">24</text:p></table:table-cell><table:table-cell table:style-name="Tableau4.B3" office:value-type="float" office:value="21"><text:p text:style-name="P85">21</text:p></table:table-cell><table:table-cell table:style-name="Tableau4.B3" office:value-type="float" office:value="16"><text:p text:style-name="P85">16</text:p></table:table-cell><table:table-cell table:style-name="Tableau4.B3" office:value-type="float" office:value="22"><text:p text:style-name="P85">22</text:p></table:table-cell><table:table-cell table:style-name="Tableau4.B3" office:value-type="float" office:value="17"><text:p text:style-name="P85">17</text:p></table:table-cell><table:table-cell table:style-name="Tableau4.B3" office:value-type="float" office:value="16"><text:p text:style-name="P85">16</text:p></table:table-cell><table:table-cell table:style-name="Tableau4.B3" office:value-type="float" office:value="15"><text:p text:style-name="P85">15</text:p></table:table-cell><table:table-cell table:style-name="Tableau4.B3" office:value-type="float" office:value="28"><text:p text:style-name="P85">28</text:p></table:table-cell><table:table-cell table:style-name="Tableau4.B3" office:value-type="float" office:value="15"><text:p text:style-name="P85">15</text:p></table:table-cell><table:table-cell table:style-name="Tableau4.B3" office:value-type="float" office:value="19"><text:p text:style-name="P85">19</text:p></table:table-cell><table:table-cell table:style-name="Tableau4.B3" office:value-type="float" office:value="26"><text:p text:style-name="P85">26</text:p></table:table-cell><table:table-cell table:style-name="Tableau4.B3" office:value-type="float" office:value="18"><text:p text:style-name="P85">18</text:p></table:table-cell><table:table-cell table:style-name="Tableau4.B3" office:value-type="float" office:value="23"><text:p text:style-name="P85">23</text:p></table:table-cell><table:table-cell table:style-name="Tableau4.B3" office:value-type="float" office:value="16"><text:p text:style-name="P85">16</text:p></table:table-cell><table:table-cell table:style-name="Tableau4.B3" office:value-type="float" office:value="17"><text:p text:style-name="P85">17</text:p></table:table-cell><table:table-cell table:style-name="Tableau4.B3" office:value-type="float" office:value="20"><text:p text:style-name="P85">20</text:p></table:table-cell></table:table-row><table:table-row><table:table-cell table:style-name="Tableau4.A1" office:value-type="string"><text:p text:style-name="P83">Sosiaalinen eriarvoisuus</text:p></table:table-cell><table:table-cell table:style-name="Tableau4.B3" office:value-type="float" office:value="18"><text:p text:style-name="P85">18</text:p></table:table-cell><table:table-cell table:style-name="Tableau4.B3" office:value-type="float" office:value="22"><text:p text:style-name="P85">22</text:p></table:table-cell><table:table-cell table:style-name="Tableau4.B3" office:value-type="float" office:value="23"><text:p text:style-name="P85">23</text:p></table:table-cell><table:table-cell table:style-name="Tableau4.B3" office:value-type="float" office:value="13"><text:p text:style-name="P85">13</text:p></table:table-cell><table:table-cell table:style-name="Tableau4.B3" office:value-type="float" office:value="15"><text:p text:style-name="P85">15</text:p></table:table-cell><table:table-cell table:style-name="Tableau4.B3" office:value-type="float" office:value="21"><text:p text:style-name="P85">21</text:p></table:table-cell><table:table-cell table:style-name="Tableau4.B3" office:value-type="float" office:value="24"><text:p text:style-name="P85">24</text:p></table:table-cell><table:table-cell table:style-name="Tableau4.B3" office:value-type="float" office:value="9"><text:p text:style-name="P85">9</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8"><text:p text:style-name="P85">18</text:p></table:table-cell><table:table-cell table:style-name="Tableau4.B3" office:value-type="float" office:value="17"><text:p text:style-name="P85">17</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21"><text:p text:style-name="P85">21</text:p></table:table-cell><table:table-cell table:style-name="Tableau4.B3" office:value-type="float" office:value="20"><text:p text:style-name="P85">20</text:p></table:table-cell><table:table-cell table:style-name="Tableau4.B3" office:value-type="float" office:value="17"><text:p text:style-name="P85">17</text:p></table:table-cell><table:table-cell table:style-name="Tableau4.B3" office:value-type="float" office:value="15"><text:p text:style-name="P85">15</text:p></table:table-cell><table:table-cell table:style-name="Tableau4.B3" office:value-type="float" office:value="24"><text:p text:style-name="P85">24</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6"><text:p text:style-name="P85">16</text:p></table:table-cell><table:table-cell table:style-name="Tableau4.B3" office:value-type="float" office:value="14"><text:p text:style-name="P85">14</text:p></table:table-cell><table:table-cell table:style-name="Tableau4.B3" office:value-type="float" office:value="24"><text:p text:style-name="P85">24</text:p></table:table-cell><table:table-cell table:style-name="Tableau4.B3" office:value-type="float" office:value="19"><text:p text:style-name="P85">19</text:p></table:table-cell><table:table-cell table:style-name="Tableau4.B3" office:value-type="float" office:value="17"><text:p text:style-name="P85">17</text:p></table:table-cell></table:table-row><table:table-row><table:table-cell table:style-name="Tableau4.A1" office:value-type="string"><text:p text:style-name="P83">Disinformaatio ja tiedon manipulointi</text:p></table:table-cell><table:table-cell table:style-name="Tableau4.B3" office:value-type="float" office:value="14"><text:p text:style-name="P85">14</text:p></table:table-cell><table:table-cell table:style-name="Tableau4.B3" office:value-type="float" office:value="10"><text:p text:style-name="P85">10</text:p></table:table-cell><table:table-cell table:style-name="Tableau4.B3" office:value-type="float" office:value="21"><text:p text:style-name="P85">21</text:p></table:table-cell><table:table-cell table:style-name="Tableau4.B3" office:value-type="float" office:value="19"><text:p text:style-name="P85">19</text:p></table:table-cell><table:table-cell table:style-name="Tableau4.B3" office:value-type="float" office:value="10"><text:p text:style-name="P85">10</text:p></table:table-cell><table:table-cell table:style-name="Tableau4.B3" office:value-type="float" office:value="11"><text:p text:style-name="P85">11</text:p></table:table-cell><table:table-cell table:style-name="Tableau4.B3" office:value-type="float" office:value="19"><text:p text:style-name="P85">19</text:p></table:table-cell><table:table-cell table:style-name="Tableau4.B3" office:value-type="float" office:value="13"><text:p text:style-name="P85">13</text:p></table:table-cell><table:table-cell table:style-name="Tableau4.B3" office:value-type="float" office:value="14"><text:p text:style-name="P85">14</text:p></table:table-cell><table:table-cell table:style-name="Tableau4.B3" office:value-type="float" office:value="18"><text:p text:style-name="P85">18</text:p></table:table-cell><table:table-cell table:style-name="Tableau4.B3" office:value-type="float" office:value="12"><text:p text:style-name="P85">12</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14"><text:p text:style-name="P85">14</text:p></table:table-cell><table:table-cell table:style-name="Tableau4.B3" office:value-type="float" office:value="22"><text:p text:style-name="P85">22</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8"><text:p text:style-name="P85">8</text:p></table:table-cell><table:table-cell table:style-name="Tableau4.B3" office:value-type="float" office:value="12"><text:p text:style-name="P85">12</text:p></table:table-cell><table:table-cell table:style-name="Tableau4.B3" office:value-type="float" office:value="11"><text:p text:style-name="P85">11</text:p></table:table-cell><table:table-cell table:style-name="Tableau4.B3" office:value-type="float" office:value="11"><text:p text:style-name="P85">11</text:p></table:table-cell><table:table-cell table:style-name="Tableau4.B3" office:value-type="float" office:value="22"><text:p text:style-name="P85">22</text:p></table:table-cell><table:table-cell table:style-name="Tableau4.B3" office:value-type="float" office:value="11"><text:p text:style-name="P85">11</text:p></table:table-cell><table:table-cell table:style-name="Tableau4.B3" office:value-type="float" office:value="26"><text:p text:style-name="P85">26</text:p></table:table-cell><table:table-cell table:style-name="Tableau4.B3" office:value-type="float" office:value="19"><text:p text:style-name="P85">19</text:p></table:table-cell><table:table-cell table:style-name="Tableau4.B3" office:value-type="float" office:value="17"><text:p text:style-name="P85">17</text:p></table:table-cell><table:table-cell table:style-name="Tableau4.B3" office:value-type="float" office:value="12"><text:p text:style-name="P85">12</text:p></table:table-cell><table:table-cell table:style-name="Tableau4.B3" office:value-type="float" office:value="13"><text:p text:style-name="P85">13</text:p></table:table-cell></table:table-row><table:table-row><table:table-cell table:style-name="Tableau4.A1" office:value-type="string"><text:p text:style-name="P83">Digitaaliteknologian vaikutus yhteiskuntaan</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7"><text:p text:style-name="P85">7</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8"><text:p text:style-name="P85">8</text:p></table:table-cell><table:table-cell table:style-name="Tableau4.B3" office:value-type="float" office:value="11"><text:p text:style-name="P85">11</text:p></table:table-cell><table:table-cell table:style-name="Tableau4.B3" office:value-type="float" office:value="9"><text:p text:style-name="P85">9</text:p></table:table-cell><table:table-cell table:style-name="Tableau4.B3" office:value-type="float" office:value="4"><text:p text:style-name="P85">4</text:p></table:table-cell><table:table-cell table:style-name="Tableau4.B3" office:value-type="float" office:value="7"><text:p text:style-name="P85">7</text:p></table:table-cell><table:table-cell table:style-name="Tableau4.B3" office:value-type="float" office:value="9"><text:p text:style-name="P85">9</text:p></table:table-cell><table:table-cell table:style-name="Tableau4.B3" office:value-type="float" office:value="12"><text:p text:style-name="P85">12</text:p></table:table-cell><table:table-cell table:style-name="Tableau4.B3" office:value-type="float" office:value="9"><text:p text:style-name="P85">9</text:p></table:table-cell><table:table-cell table:style-name="Tableau4.B3" office:value-type="float" office:value="13"><text:p text:style-name="P85">13</text:p></table:table-cell><table:table-cell table:style-name="Tableau4.B3" office:value-type="float" office:value="6"><text:p text:style-name="P85">6</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7"><text:p text:style-name="P85">7</text:p></table:table-cell><table:table-cell table:style-name="Tableau4.B3" office:value-type="float" office:value="17"><text:p text:style-name="P85">17</text:p></table:table-cell><table:table-cell table:style-name="Tableau4.B3" office:value-type="float" office:value="10"><text:p text:style-name="P85">10</text:p></table:table-cell><table:table-cell table:style-name="Tableau4.B3" office:value-type="float" office:value="9"><text:p text:style-name="P85">9</text:p></table:table-cell><table:table-cell table:style-name="Tableau4.B3" office:value-type="float" office:value="9"><text:p text:style-name="P85">9</text:p></table:table-cell><table:table-cell table:style-name="Tableau4.B3" office:value-type="float" office:value="8"><text:p text:style-name="P85">8</text:p></table:table-cell><table:table-cell table:style-name="Tableau4.B3" office:value-type="float" office:value="9"><text:p text:style-name="P85">9</text:p></table:table-cell><table:table-cell table:style-name="Tableau4.B3" office:value-type="float" office:value="14"><text:p text:style-name="P85">14</text:p></table:table-cell><table:table-cell table:style-name="Tableau4.B3" office:value-type="float" office:value="13"><text:p text:style-name="P85">13</text:p></table:table-cell><table:table-cell table:style-name="Tableau4.B3" office:value-type="float" office:value="7"><text:p text:style-name="P85">7</text:p></table:table-cell><table:table-cell table:style-name="Tableau4.B3" office:value-type="float" office:value="8"><text:p text:style-name="P85">8</text:p></table:table-cell></table:table-row></table:table><text:p text:style-name="P13"/></draw:text-box></draw:frame>Sosiodemografiset erot ovat edelleen suhteellisen pieniä, vaikka ikä vaikuttaa johdonmukaisesti käsityksiin EU:n tärkeimmistä haasteista </text:p>
        <text:p text:style-name="P23">Jäsenvaltioiden välillä havaittuihin eroihin verrattuna sosiodemografiset erot ovat edelleen suhteellisen pieniä. Useimmissa ryhmissä eurooppalaiset määrittävät pitkälti saman haastehierarkian, jossa elinkustannukset, Ukrainan sota ja laiton muuttoliike nousevat johdonmukaisesti esiin useimmin mainittujen kysymysten joukossa. Tämä viittaa siihen, että Euroopan unionin suurimmat haasteet jakautuvat laajalti väestön kesken sukupuolesta, koulutustaustasta tai asuinpaikasta riippumatta. </text:p>
        <text:p text:style-name="P23">Ikä nousee kuitenkin esiin sosiaalis-demografisena ominaisuutena, joka johdonmukaisesti erottaa käsitykset toisistaan. Vanhemmat vastaajat painottavat yleensä enemmän geopoliittisia ja turvallisuuteen liittyviä kysymyksiä. Vähintään 55-vuotiaat pitävät Ukrainan sotaa yhtenä EU:n suurimmista haasteista huomattavasti nuorempia eurooppalaisia todennäköisemmin (42 %, kun 15–24-vuotiailla ja 25–39-vuotiailla vastaajilla vastaava osuus oli 25 %). He mainitsevat myös todennäköisemmin laittoman muuttoliikkeen (38 % vs. 22 prosenttia 15–24-vuotiaista), turvallisuus ja puolustus (28 prosenttia vs. 20 prosenttia) ja Lähi-idän konfliktit (24 prosenttia vs. 18 prosenttia). </text:p>
        <text:p text:style-name="P23">Nuoremmat eurooppalaiset kiinnittävät enemmän huomiota yhteiskunnallisiin haasteisiin. 15–24-vuotiaat vastaajat mainitsevat todennäköisemmin sosiaalisen eriarvoisuuden (24 prosenttia, kun 55-vuotiaiden ja sitä vanhempien osuus oli 16 prosenttia) ja digitaaliteknologian vaikutuksen yhteiskuntaan (11 prosenttia, kun vanhimpien vastaajien osuus oli 6 prosenttia). Ilmastonmuutos on edelleen hieman näkyvämpi ikääntyneiden työikäisten aikuisten ja ikääntyneiden keskuudessa (32 prosenttia 55-vuotiaista ja sitä vanhemmista, kun 25–39-vuotiailla vastaajilla vastaava osuus oli 24 prosenttia), mikä viittaa siihen, että ympäristöongelmat ulottuvat nyt paljon nuorempia sukupolvia pidemmälle. </text:p>
        <text:p text:style-name="P23">Elinkustannukset erottuvat sen aiheuttaman huolen huomattavasta johdonmukaisuudesta koko väestössä. Noin neljä kymmenestä vastaajasta mainitsi sen sukupuolesta, ammatista, kotitalouden kokoonpanosta tai sosiaalisen median käyttötiheydestä riippumatta. Ikäryhmien välillä oli vain vähän vaihtelua (55-vuotiaiden ja sitä vanhempien osuus oli 36 prosenttia ja 40–54-vuotiaiden 43 prosenttia). Tämä laaja yksimielisyys vahvistaa sen asemaa Euroopan unionin tällä hetkellä hallitsevana haasteena. </text:p>
        <text:p text:style-name="P23">Erityisesti vastaajat, jotka luottavat siihen, että EU vahvistaa turvallisuutta ja puolustusta, pitävät todennäköisemmin Ukrainan sotaa, ilmastonmuutosta sekä turvallisuutta ja puolustusta ma-haasteina tai haasteina. Sitä vastoin ne, jotka eivät luota EU:hun, korostavat enemmän <text:soft-page-break/>elinkustannuksia ja laitonta muuttoliikettä. Tämä viittaa siihen, että luottamus EU:n rooliin turvallisuuden ja puolustuksen alalla liittyy erilaisiin käsityksiin Euroopan unionin kohtaamista haasteista. </text:p>
        <text:p text:style-name="P23"/>
        <text:h text:style-name="P20" text:outline-level="2"><text:bookmark-start text:name="__RefHeading___Toc4080_3967327191"/>5.2 Eurooppalaisten EU:lta odottamat ensisijaiset tavoitteet <text:bookmark-end text:name="__RefHeading___Toc4080_3967327191"/></text:h>
        <text:p text:style-name="P54">Laiton muuttoliike sekä turvallisuus ja puolustus ovat ensisijaisia tavoitteita, joihin EU:n odotetaan puuttuvan tiiviisti ryhmitellyssä paremmuusjärjestyksessä. </text:p>
        <text:p text:style-name="P23">Kun eurooppalaisilta kysytään, mihin aloihin EU:n olisi ensisijaisesti puututtava, he asettavat etusijalle laittoman muuttoliikkeen (25 %) sekä turvallisuuden ja puolustuksen (24 %). Ilmastonmuutos ja ympäristö (21 prosenttia) ja Ukrainan sota (20 prosenttia) seuraavat tiiviisti perässä ja vahvistavat, että EU:lta odotetuissa keskeisissä painopisteissä yhdistyvät sisäiset paineet, ulkoiseen turvallisuuteen liittyvät huolenaiheet ja pitkän aikavälin ympäristöhaasteet. </text:p>
        <text:p text:style-name="P23">Verrattuna edelliseen kysymykseen, joka koski EU:n tärkeimpiä haasteita, paremmuusjärjestys on tiukemmin ryhmitelty. Mikään yksittäinen asia ei selvästikään hallitse ensisijaisten tavoitteiden luetteloa. Tämä viittaa siihen, että eurooppalaiset eivät odota EU:n keskittyvän vain yhteen pääalaan vaan pikemminkin toimivan samanaikaisesti useilla tärkeillä politiikan aloilla. </text:p>
        <text:p text:style-name="P23"><draw:g text:anchor-type="paragraph" draw:z-index="18" draw:name="Objet de groupe 19" draw:style-name="gr2"><draw:path draw:style-name="gr80" draw:text-style-name="P90"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93" svg:width="0.269cm" svg:height="0.309cm" svg:x="14.139cm" svg:y="5.676cm"><draw:text-box><text:p text:style-name="P91"><text:span text:style-name="T97">25</text:span></text:p></draw:text-box></draw:frame><draw:frame draw:style-name="gr89" draw:text-style-name="P92" svg:width="0.267cm" svg:height="0.313cm" svg:x="13.864cm" svg:y="6.044cm"><draw:text-box><text:p text:style-name="P91"><text:span text:style-name="T77">24</text:span></text:p></draw:text-box></draw:frame><draw:frame draw:style-name="gr90" draw:text-style-name="P93" svg:width="0.267cm" svg:height="0.309cm" svg:x="13.035cm" svg:y="6.406cm"><draw:text-box><text:p text:style-name="P91"><text:span text:style-name="T97">21</text:span></text:p></draw:text-box></draw:frame><draw:frame draw:style-name="gr88" draw:text-style-name="P93" svg:width="0.269cm" svg:height="0.309cm" svg:x="12.758cm" svg:y="6.764cm"><draw:text-box><text:p text:style-name="P91"><text:span text:style-name="T97">20</text:span></text:p></draw:text-box></draw:frame><draw:frame draw:style-name="gr91" draw:text-style-name="P93" svg:width="0.251cm" svg:height="0.309cm" svg:x="12.208cm" svg:y="7.133cm"><draw:text-box><text:p text:style-name="P91"><text:span text:style-name="T97">1</text:span></text:p></draw:text-box></draw:frame><draw:frame draw:style-name="gr91" draw:text-style-name="P93" svg:width="0.251cm" svg:height="0.309cm" svg:x="12.208cm" svg:y="7.493cm"><draw:text-box><text:p text:style-name="P91"><text:span text:style-name="T97">1</text:span></text:p></draw:text-box></draw:frame><draw:frame draw:style-name="gr90" draw:text-style-name="P93" svg:width="0.267cm" svg:height="0.309cm" svg:x="11.381cm" svg:y="7.865cm"><draw:text-box><text:p text:style-name="P91"><text:span text:style-name="T97">15</text:span></text:p></draw:text-box></draw:frame><draw:frame draw:style-name="gr90" draw:text-style-name="P93" svg:width="0.267cm" svg:height="0.309cm" svg:x="11.105cm" svg:y="8.225cm"><draw:text-box><text:p text:style-name="P91"><text:span text:style-name="T97">14</text:span></text:p></draw:text-box></draw:frame><draw:frame draw:style-name="gr88" draw:text-style-name="P93" svg:width="0.269cm" svg:height="0.309cm" svg:x="10.275cm" svg:y="8.581cm"><draw:text-box><text:p text:style-name="P91"><text:span text:style-name="T97">11</text:span></text:p></draw:text-box></draw:frame><draw:frame draw:style-name="gr88" draw:text-style-name="P93" svg:width="0.269cm" svg:height="0.309cm" svg:x="10.275cm" svg:y="8.951cm"><draw:text-box><text:p text:style-name="P91"><text:span text:style-name="T97">11</text:span></text:p></draw:text-box></draw:frame><draw:frame draw:style-name="gr92" draw:text-style-name="P92" svg:width="0.255cm" svg:height="0.479cm" svg:x="9.723cm" svg:y="9.308cm"><draw:text-box><text:p/></draw:text-box></draw:frame><draw:frame draw:style-name="gr93" draw:text-style-name="P93" svg:width="0.253cm" svg:height="0.479cm" svg:x="9.723cm" svg:y="9.669cm"><draw:text-box><text:p/></draw:text-box></draw:frame><draw:frame draw:style-name="gr94" draw:text-style-name="P93" svg:width="0.251cm" svg:height="0.479cm" svg:x="9.447cm" svg:y="10.041cm"><draw:text-box><text:p/></draw:text-box></draw:frame><draw:frame draw:style-name="gr95" draw:text-style-name="P93" svg:width="0.253cm" svg:height="0.309cm" svg:x="8.895cm" svg:y="10.398cm"><draw:text-box><text:p text:style-name="P91"><text:span text:style-name="T97">6</text:span></text:p></draw:text-box></draw:frame><draw:frame draw:style-name="gr91" draw:text-style-name="P93" svg:width="0.251cm" svg:height="0.309cm" svg:x="8.345cm" svg:y="10.756cm"><draw:text-box><text:p text:style-name="P91"><text:span text:style-name="T97">4</text:span></text:p></draw:text-box></draw:frame><draw:frame draw:style-name="gr91" draw:text-style-name="P93" svg:width="0.251cm" svg:height="0.309cm" svg:x="7.793cm" svg:y="11.13cm"><draw:text-box><text:p text:style-name="P91"><text:span text:style-name="T97">2</text:span></text:p></draw:text-box></draw:frame><draw:frame draw:style-name="gr91" draw:text-style-name="P93" svg:width="0.251cm" svg:height="0.309cm" svg:x="7.518cm" svg:y="11.488cm"><draw:text-box><text:p text:style-name="P91"><text:span text:style-name="T97">1</text:span></text:p></draw:text-box></draw:frame><draw:frame draw:style-name="gr91" draw:text-style-name="P93" svg:width="0.251cm" svg:height="0.309cm" svg:x="7.518cm" svg:y="11.846cm"><draw:text-box><text:p text:style-name="P91"><text:span text:style-name="T97">1</text:span></text:p></draw:text-box></draw:frame><draw:frame draw:style-name="gr91" draw:text-style-name="P93" svg:width="0.251cm" svg:height="0.309cm" svg:x="7.793cm" svg:y="12.216cm"><draw:text-box><text:p text:style-name="P91"><text:span text:style-name="T97">2</text:span></text:p></draw:text-box></draw:frame><draw:frame draw:style-name="gr96" draw:text-style-name="P93" svg:width="1.983cm" svg:height="0.309cm" svg:x="5.052cm" svg:y="5.649cm"><draw:text-box><text:p text:style-name="P91"><text:span text:style-name="T98">Laiton muuttoliike</text:span></text:p></draw:text-box></draw:frame><draw:frame draw:style-name="gr97" draw:text-style-name="P92" svg:width="2.588cm" svg:height="0.313cm" svg:x="4.847cm" svg:y="6.004cm"><draw:text-box><text:p text:style-name="P91"><text:span text:style-name="T99">Turvallisuus ja puolustus</text:span></text:p></draw:text-box></draw:frame><draw:frame draw:style-name="gr98" draw:text-style-name="P93" svg:width="3.551cm" svg:height="0.309cm" svg:x="3.598cm" svg:y="6.38cm"><draw:text-box><text:p text:style-name="P91"><text:span text:style-name="T98">Ilmastonmuutos ja ympäristö</text:span></text:p></draw:text-box></draw:frame><draw:frame draw:style-name="gr99" draw:text-style-name="P93" svg:width="1.997cm" svg:height="0.309cm" svg:x="5.053cm" svg:y="6.738cm"><draw:text-box><text:p text:style-name="P91"><text:span text:style-name="T98">Ukrainan sota</text:span></text:p></draw:text-box></draw:frame><draw:frame draw:style-name="gr100" draw:text-style-name="P93" svg:width="3.047cm" svg:height="0.309cm" svg:x="4.023cm" svg:y="7.108cm"><draw:text-box><text:p text:style-name="P91"><text:span text:style-name="T98">Talous ja julkinen talous</text:span></text:p></draw:text-box></draw:frame><draw:frame draw:style-name="gr101" draw:text-style-name="P118" svg:width="4.774cm" svg:height="0.309cm" svg:x="3.625cm" svg:y="7.466cm"><draw:text-box><text:p text:style-name="P117"><text:span text:style-name="T98">Työpaikat, sosiaalinen tasa-arvo ja osaaminen</text:span></text:p></draw:text-box></draw:frame><draw:frame draw:style-name="gr102" draw:text-style-name="P93" svg:width="5.236cm" svg:height="0.309cm" svg:x="2.222cm" svg:y="7.84cm"><draw:text-box><text:p text:style-name="P91"><text:span text:style-name="T98">Demokratia, ihmisoikeudet ja oikeusvaltioperiaate</text:span></text:p></draw:text-box></draw:frame><draw:frame draw:style-name="gr103" draw:text-style-name="P93" svg:width="0.777cm" svg:height="0.309cm" svg:x="6.29cm" svg:y="8.196cm"><draw:text-box><text:p text:style-name="P91"><text:span text:style-name="T98">Energia</text:span></text:p></draw:text-box></draw:frame><draw:frame draw:style-name="gr104" draw:text-style-name="P93" svg:width="3.059cm" svg:height="0.309cm" svg:x="4.004cm" svg:y="8.567cm"><draw:text-box><text:p text:style-name="P91"><text:span text:style-name="T98">Maatalous ja elintarviketurva</text:span></text:p></draw:text-box></draw:frame><draw:frame draw:style-name="gr105" draw:text-style-name="P93" svg:width="2.872cm" svg:height="0.309cm" svg:x="4.193cm" svg:y="8.927cm"><draw:text-box><text:p text:style-name="P91"><text:span text:style-name="T98">Lähi-idän konfliktit</text:span></text:p></draw:text-box></draw:frame><draw:frame draw:style-name="gr106" draw:text-style-name="P92" svg:width="3.178cm" svg:height="0.313cm" svg:x="3.955cm" svg:y="9.292cm"><draw:text-box><text:p text:style-name="P91"><text:span text:style-name="T99">Teollisuus ja kilpailukyky</text:span></text:p></draw:text-box></draw:frame><draw:frame draw:style-name="gr107" draw:text-style-name="P93" svg:width="4.001cm" svg:height="0.309cm" svg:x="4.674cm" svg:y="9.657cm"><draw:text-box><text:p text:style-name="P91"><text:span text:style-name="T98">Yleissivistävä ja ammatillinen koulutus</text:span></text:p></draw:text-box></draw:frame><draw:frame draw:style-name="gr108" draw:text-style-name="P93" svg:width="1.511cm" svg:height="0.309cm" svg:x="5.648cm" svg:y="10.015cm"><draw:text-box><text:p text:style-name="P91"><text:span text:style-name="T98">Kansanterveys</text:span></text:p></draw:text-box></draw:frame><draw:frame draw:style-name="gr109" draw:text-style-name="P93" svg:width="4.55cm" svg:height="0.309cm" svg:x="2.854cm" svg:y="10.385cm"><draw:text-box><text:p text:style-name="P91"><text:span text:style-name="T98">Digitaaliteknologian vaikutus yhteiskuntaan</text:span></text:p></draw:text-box></draw:frame><draw:frame draw:style-name="gr110" draw:text-style-name="P93" svg:width="0.789cm" svg:height="0.309cm" svg:x="6.417cm" svg:y="10.743cm"><draw:text-box><text:p text:style-name="P91"><text:span text:style-name="T98">Kauppa</text:span></text:p></draw:text-box></draw:frame><draw:frame draw:style-name="gr111" draw:text-style-name="P93" svg:width="2.599cm" svg:height="0.309cm" svg:x="4.457cm" svg:y="11.116cm"><draw:text-box><text:p text:style-name="P91"><text:span text:style-name="T98">Tutkimus ja innovointi</text:span></text:p></draw:text-box></draw:frame><draw:frame draw:style-name="gr112" draw:text-style-name="P93" svg:width="0.701cm" svg:height="0.309cm" svg:x="6.389cm" svg:y="11.474cm"><draw:text-box><text:p text:style-name="P91"><text:span text:style-name="T98">Muuta</text:span></text:p></draw:text-box></draw:frame><draw:frame draw:style-name="gr113" draw:text-style-name="P93" svg:width="0.976cm" svg:height="0.309cm" svg:x="6.436cm" svg:y="11.846cm"><draw:text-box><text:p text:style-name="P91"><text:span text:style-name="T98">Ei mitään</text:span></text:p></draw:text-box></draw:frame><draw:frame draw:style-name="gr114" draw:text-style-name="P93" svg:width="1.23cm" svg:height="0.309cm" svg:x="5.791cm" svg:y="12.202cm"><draw:text-box><text:p text:style-name="P91"><text:span text:style-name="T98">En tiedä</text:span></text:p></draw:text-box></draw:frame><draw:frame draw:style-name="gr115" draw:text-style-name="P94" svg:width="11.173cm" svg:height="0.345cm" svg:x="0.388cm" svg:y="5.046cm"><draw:text-box><text:p text:style-name="P91"><text:span text:style-name="T100">Kysymys 2 </text:span><text:span text:style-name="T72">Mihin seuraavista aloista EU:n olisi mielestäsi puututtava ensisijaisesti?</text:span></text:p></draw:text-box></draw:frame><draw:frame draw:style-name="gr116" draw:text-style-name="P94" svg:width="2.354cm" svg:height="0.479cm" svg:x="9.938cm" svg:y="5.046cm"><draw:text-box><text:p/></draw:text-box></draw:frame><draw:frame draw:style-name="gr117" draw:text-style-name="P119" svg:width="0.743cm" svg:height="0.479cm" svg:x="0.388cm" svg:y="5.685cm"><draw:text-box><text:p/></draw:text-box></draw:frame></draw:g>Toinen painopisteiden ryhmä liittyy taloudellisiin ja sosiaalisiin kysymyksiin. Talouden, julkisen talouden ja työllisyyden, sosiaalisen tasa-arvon ja osaamisen mainitsi 18 prosenttia vastaajista, kun taas demokratian, ihmisoikeuksien ja oikeusvaltioperiaatteen osuus on 15 prosenttia ja energian 14 prosenttia. Tulokset osoittavat, että taloudelliset ja sosiaaliset huolenaiheet ovat edelleen tärkeitä, vaikka ne eivät ole yhtä merkittäviä kuin edellisessä haasteita koskevassa kysymyksessä. Muita aloja mainitsevat eurooppalaisten pienemmät osuudet: Sekä maatalouteen ja elintarviketurvaan että Lähi-idän konflikteihin viitattiin 11 prosentilla. Seuraavina tulivat teollisuus ja kilpailukyky sekä koulutus (molemmat 9 prosenttia), kansanterveys (8 prosenttia), digitaaliteknologian vaikutus yhteiskuntaan (6 prosenttia), kauppa (4 prosenttia) ja tutkimus ja innovointi (2 prosenttia). Kaiken kaikkiaan tulokset viittaavat laajaan mutta priorisoituun ohjelmaan, jossa välittömät geopoliittiset ja muuttoliikekysymykset ovat hieman edellä taloudellisia, institutionaalisia ja alakohtaisia painopisteitä. </text:p>
        <text:p text:style-name="P23"/>
        <text:p text:style-name="P56">Kansalliset prioriteetit kuvastavat pääpiirteissään kunkin maan tärkeimpiä haasteita, mutta niissä on joitakin painotuseroja. </text:p>
        <text:p text:style-name="P23">Laiton muuttoliike on useimmin mainittu EU:n prioriteetti Espanjassa (3 %), Kyproksessa (34 %) ja Kreikassa (33 %), ja se on korkealla tasolla myös C<text:span text:style-name="T3"> z</text:span>echiassa ja Irlannissa (molemmat 32 %), Alankomaissa (31 %) ja Portugalissa (30 %). Tämä kuvastaa muuttoliikkeen suurta merkitystä useissa eteläisissä jäsenvaltioissa, joissa ongelma määriteltiin jo yhdeksi EU:n suurimmista haasteista. </text:p>
        <text:p text:style-name="P23">Turvallisuus ja puolustus sekä Ukrainan sota ovat erityisen merkittäviä unionin itä- ja pohjoisosissa sijaitsevissa maissa. Turvallisuus ja puolustus mainitaan yleisimmin Liettuassa (40 %), Suomessa (38 %) ja Puolassa (37 %). Seuraavaksi yleisimpiä ovat Tanska ja Viro (molemmat 33 %) ja Ruotsi (32 %). Ukrainan sota on erityisen merkittävä myös Liettuassa (40 %), Tanskassa, Latviassa ja Suomessa (kaikki 31 %) sekä Virossa ja Ruotsissa (molemmat 28 %). Kuten edellisessä kysymyksessä, tämä malli viittaa siihen, että maantieteellinen läheisyys Venäjään tai Valko-Venäjään ja suurempi altistuminen sodan geopoliittisille seurauksille tekevät turvallisuuteen liittyvistä kysymyksistä välittömämpiä. </text:p>
        <text:p text:style-name="P23">Yhteys edelliseen kysymykseen ei ole yhtä suora taloudellisten huolenaiheiden osalta, koska EU:n ensisijaisten tavoitteiden luetteloon ei sisälly elinkustannuksia sinänsä. </text:p>
        <text:p text:style-name="P23"/>
        <text:p text:style-name="P23">Sen sijaan taloudelliset odotukset ilmaistaan sellaisilla aloilla kuin talous ja julkinen talous tai työpaikat, sosiaalinen tasa-arvo ja osaaminen. Kreikka erottuu tässä suhteessa, sillä 32 prosenttia vastaajista mainitsi talouden ja julkisen talouden, kun taas tämä painopiste saavutti suhteellisen korkean tason myös Kyproksessa (29 prosenttia). Työllisyys, sosiaalinen tasa-arvo ja osaaminen mainitaan useammin Slovakiassa (26 %), Latviassa (25 %), Bulgariassa (24 %) ja Italiassa (23 %). Tämä viittaa siihen, että maissa, joissa taloudelliset huolenaiheet ovat erityisen näkyviä, odotukset EU:ta kohtaan eivät keskity yhteen kohtaan vaan jakautuvat useille talous- ja sosiaalipolitiikan aloille. </text:p>
        <text:p text:style-name="P23">Ilmastonmuutos ja ympäristö seuraavat toista mallia. Se mainitaan yleisimmin Ranskassa (27 prosenttia), Italiassa (26 prosenttia) ja Tanskassa (25 prosenttia), ja se on suhteellisen korkealla tasolla myös Maltassa ja Ruotsissa (molemmat 24 prosenttia) sekä Irlannissa ja Portugalissa (molemmat 23 prosenttia). Tulokset vastaavat pääpiirteissään edellistä kysymystä: Ilmastonmuutos ja ympäristö mainitaan paljon harvemmin Latviassa (7 %), Liettuassa ja Romaniassa (10 %) sekä Slovakiassa (11 %). Mitä tulee käsitykseen EU:n tärkeimmistä haasteista, ympäristöalan painopisteet vaikuttavat vähemmän keskeisiltä maissa, joissa turvallisuusongelmat, Ukrainan sota tai välittömämmät taloudelliset paineet vievät enemmän tilaa. Kaiken kaikkiaan maakohtaiset tulokset osoittavat vahvaa jatkuvuutta eurooppalaisten määrittämien haasteiden ja niiden alojen välillä, joihin he haluavat EU:n puuttuvan. </text:p>
        <text:p text:style-name="P23"/>
        <text:p text:style-name="P54">Ikä jäsentää odotukset EU:n toimista muita sosiodemografisia muuttujia selvemmin. </text:p>
        <text:p text:style-name="P23">Vanhemmat vastaajat asettavat todennäköisemmin etusijalle turvallisuuteen liittyvät kysymykset. Yli 55-vuotiaista 31 prosenttia mainitsi laittoman muuttoliikkeen, 29 prosenttia turvallisuus- ja puolustuspolitiikan ja 27 prosenttia Ukrainan sodan. Sitä vastoin 15–24-vuotiaista vastaajista nämä luvut ovat alhaisemmat, 16 prosenttia, 18 prosenttia ja 13 prosenttia. Tämä kuvastaa edellistä kysymystä, jossa myös vanhemmat vastaajat pitivät todennäköisemmin Ukrainan sotaa, laitonta muuttoliikettä sekä turvallisuutta ja puolustusta EU:n suurimpina haasteina. Nuoremmat eurooppalaiset sen sijaan antavat suhteellisesti enemmän painoarvoa sosiaalisille ja institutionaalisille painopisteille. 15–24-vuotiaat vastaajat mainitsevat 55-vuotiaita ja sitä vanhempia todennäköisemmin työpaikat, sosiaalisen tasa-arvon ja taidot (23 % vs. 14 %), talouden ja julkisen talouden (21 % vs. 16 %), koulutuksen (15 % vs. 6 %) sekä demokratian, ihmisoikeudet ja oikeusvaltioperiaatteen (19 % vs. 15 %). </text:p>
        <text:p text:style-name="P23"/>
        <text:p text:style-name="P23">Ilmastonmuutos ja ympäristö eivät noudata yksinkertaista sukupolvimallia. Sen mainitsee 21 prosenttia 15–24-vuotiaista, 25–39-vuotiaista 15 <text:soft-page-break/>prosenttia ja 55-vuotiaista ja sitä vanhemmista 25 prosenttia. Tämä vahvistaa sen, että ympäristönäkökohdat eivät rajoitu nuorempiin sukupolviin ja että ne ovat edelleen osa EU:n ensisijaista asialistaa eri ikäryhmissä, vaikkakin niiden intensiteetti vaihtelee. </text:p>
        <text:p text:style-name="P23">Asenteiden erot ovat näkyvämpiä. Vastaajat, jotka luottavat siihen, että EU vahvistaa turvallisuutta ja puolustusta, ovat todennäköisemmin kuin vastaajat, jotka eivät luota siihen, että EU asettaa turvallisuuden ja puolustuksen etusijalle (26 % vs. 22 %), Ukrainan sodan (23 % vs. 16 %) sekä ilmastonmuutoksen ja ympäristön (23 % vs. 17 %). Sitä vastoin ne, jotka eivät luota EU:n turvallisuuden ja puolustuksen vahvistamiseen, asettavat laittoman muuttoliikkeen huomattavasti todennäköisemmin etusijalle (33 prosenttia vs. 20 prosenttia). Nämä tulokset viittaavat siihen, että laajempiin asenteisiin EU:ta kohtaan liittyy erilaisia odotuksia siitä, mitä Euroopan unionin olisi asetettava etusijalle, vaikka huolenaiheiden yleinen hierarkia pysyy suhteellisen vakaana. </text:p>
        <text:p text:style-name="P23"/>
        <text:p text:style-name="P24"/>
      </text:section>
      <text:h text:style-name="P18" text:outline-level="1"><text:bookmark-start text:name="__RefHeading___Toc4082_3967327191"/>6. EU:n turvallisuus ja puolustus <text:bookmark-end text:name="__RefHeading___Toc4082_3967327191"/></text:h>
      <text:section text:style-name="Sect2" text:name="Section6">
        <text:h text:style-name="P19" text:outline-level="2"><text:bookmark-start text:name="__RefHeading___Toc4084_3967327191"/>6.1 Kansallisen turvallisuuden uhka ja tuki EU:n puolustusomavaraisuudelle <text:bookmark-end text:name="__RefHeading___Toc4084_3967327191"/></text:h>
        <text:p text:style-name="P54">Eurooppalaiset kokevat itsensä vähemmän uhatuiksi kuin vuoden 2026 alussa, mutta kannattavat edelleen vahvasti itsenäisempää eurooppalaista puolustusta </text:p>
        <text:p text:style-name="P23">Nykyisessä kansainvälisessä tilanteessa<text:span text:style-name="T11"> eurooppalaiset</text:span> ovat yhtä mieltä siitä, että heidän maansa turvallisuus on uhattuna (52 prosenttia), mukaan lukien 19 prosenttia, jotka ovat täysin samaa mieltä, ja 33 prosenttia, jotka ovat yleensä samaa mieltä. Tämä epävarmuuden tunne on kuitenkin vähentynyt jyrkästi tammikuuhun 2026 verrattuna ja pienentynyt 16 prosenttiyksikköä. </text:p>
        <text:p text:style-name="P23"><draw:g text:anchor-type="paragraph" draw:z-index="19" draw:name="Objet de groupe 20" draw:style-name="gr2"><draw:path draw:style-name="gr67" draw:text-style-name="P90" svg:width="4.541cm" svg:height="3.463cm" svg:x="-0.035cm" svg:y="4.128cm" svg:viewBox="0 0 4542 3464" svg:d="M4542 0h-4542v933h4542zM2699 2531h-2699v933h2699z"><text:p/></draw:path><draw:path draw:style-name="gr68" draw:text-style-name="P107" svg:width="6.972cm" svg:height="3.463cm" svg:x="2.667cm" svg:y="4.128cm" svg:viewBox="0 0 6973 3464" svg:d="M6973 0h-5131v933h5131zM4696 2531h-4696v933h4696z"><text:p/></draw:path><draw:path draw:style-name="gr69" draw:text-style-name="P108" svg:width="4.554cm" svg:height="3.463cm" svg:x="7.359cm" svg:y="4.128cm" svg:viewBox="0 0 4555 3464" svg:d="M4555 0h-2277v933h2277zM3557 2531h-3557v933h3557z"><text:p/></draw:path><draw:path draw:style-name="gr70" draw:text-style-name="P109" svg:width="2.136cm" svg:height="3.463cm" svg:x="10.915cm" svg:y="4.128cm" svg:viewBox="0 0 2137 3464" svg:d="M2137 0h-1139v933h1139zM1714 2531h-1714v933h1714z"><text:p/></draw:path><draw:path draw:style-name="gr71" draw:text-style-name="P110" svg:width="1.561cm" svg:height="3.463cm" svg:x="12.631cm" svg:y="4.128cm" svg:viewBox="0 0 1562 3464" svg:d="M1562 0h-1140v933h1140zM1562 2531h-1562v933h1562z"><text:p/></draw:path><draw:frame draw:style-name="gr72" draw:text-style-name="P115" svg:width="0.269cm" svg:height="0.302cm" svg:x="2.113cm" svg:y="4.505cm"><draw:text-box><text:p text:style-name="P91"><text:span text:style-name="T90">32</text:span></text:p></draw:text-box></draw:frame><draw:frame draw:style-name="gr73" draw:text-style-name="P115" svg:width="0.246cm" svg:height="0.302cm" svg:x="1.187cm" svg:y="7.036cm"><draw:text-box><text:p text:style-name="P91"><text:span text:style-name="T90">1</text:span></text:p></draw:text-box></draw:frame><draw:frame draw:style-name="gr74" draw:text-style-name="P115" svg:width="0.267cm" svg:height="0.302cm" svg:x="6.959cm" svg:y="4.505cm"><draw:text-box><text:p text:style-name="P91"><text:span text:style-name="T90">36</text:span></text:p></draw:text-box></draw:frame><draw:frame draw:style-name="gr74" draw:text-style-name="P115" svg:width="0.267cm" svg:height="0.302cm" svg:x="4.893cm" svg:y="7.036cm"><draw:text-box><text:p text:style-name="P91"><text:span text:style-name="T90">33</text:span></text:p></draw:text-box></draw:frame><draw:frame draw:style-name="gr74" draw:text-style-name="P115" svg:width="0.267cm" svg:height="0.302cm" svg:x="10.659cm" svg:y="4.505cm"><draw:text-box><text:p text:style-name="P91"><text:span text:style-name="T90">16</text:span></text:p></draw:text-box></draw:frame><draw:frame draw:style-name="gr74" draw:text-style-name="P115" svg:width="0.267cm" svg:height="0.302cm" svg:x="9.023cm" svg:y="7.036cm"><draw:text-box><text:p text:style-name="P91"><text:span text:style-name="T90">25</text:span></text:p></draw:text-box></draw:frame><draw:frame draw:style-name="gr75" draw:text-style-name="P115" svg:width="0.242cm" svg:height="0.479cm" svg:x="12.429cm" svg:y="4.505cm"><draw:text-box><text:p/></draw:text-box></draw:frame><draw:frame draw:style-name="gr72" draw:text-style-name="P115" svg:width="0.269cm" svg:height="0.302cm" svg:x="11.654cm" svg:y="7.036cm"><draw:text-box><text:p text:style-name="P91"><text:span text:style-name="T90">12</text:span></text:p></draw:text-box></draw:frame><draw:frame draw:style-name="gr76" draw:text-style-name="P115" svg:width="0.244cm" svg:height="0.479cm" svg:x="13.568cm" svg:y="4.505cm"><draw:text-box><text:p/></draw:text-box></draw:frame><draw:frame draw:style-name="gr72" draw:text-style-name="P115" svg:width="0.269cm" svg:height="0.302cm" svg:x="13.295cm" svg:y="7.036cm"><draw:text-box><text:p text:style-name="P91"><text:span text:style-name="T90">11</text:span></text:p></draw:text-box></draw:frame><draw:frame draw:style-name="gr77" draw:text-style-name="P115" svg:width="8.527cm" svg:height="0.302cm" svg:x="0.069cm" svg:y="6.349cm"><draw:text-box><text:p text:style-name="P91"><text:span text:style-name="T91">(Maamme) turvallisuus on uhattuna</text:span></text:p></draw:text-box></draw:frame><draw:frame draw:style-name="gr78" draw:text-style-name="P115" svg:width="13.532cm" svg:height="0.302cm" svg:x="0.069cm" svg:y="3.814cm"><draw:text-box><text:p text:style-name="P91"><text:span text:style-name="T91">EU:n olisi vahvistettava valmiuksiaan puolustautua itsenäisesti mahdollisia ulkoisia uhkia vastaan</text:span></text:p></draw:text-box></draw:frame><draw:frame draw:style-name="gr79" draw:text-style-name="P116" svg:width="9.492cm" svg:height="0.535cm" svg:x="0.136cm" svg:y="2.348cm"><draw:text-box><text:p text:style-name="P91"><text:span text:style-name="T92">Q7 </text:span><text:span text:style-name="T93">Missä määrin olet samaa tai eri mieltä seuraavista väittämistä ? </text:span></text:p></draw:text-box></draw:frame><draw:g draw:style-name="gr26"><draw:polygon draw:style-name="gr80" draw:text-style-name="P90" svg:width="0.129cm" svg:height="0.129cm" svg:x="0.078cm" svg:y="3.092cm" svg:viewBox="0 0 130 130" draw:points="0,130 130,130 130,0 0,0"><text:p/></draw:polygon><draw:polygon draw:style-name="gr81" draw:text-style-name="P107" svg:width="0.129cm" svg:height="0.129cm" svg:x="1.923cm" svg:y="3.092cm" svg:viewBox="0 0 130 130" draw:points="0,130 130,130 130,0 0,0"><text:p/></draw:polygon><draw:polygon draw:style-name="gr82" draw:text-style-name="P108" svg:width="0.129cm" svg:height="0.129cm" svg:x="3.847cm" svg:y="3.092cm" svg:viewBox="0 0 130 130" draw:points="0,130 130,130 130,0 0,0"><text:p/></draw:polygon><draw:polygon draw:style-name="gr83" draw:text-style-name="P109" svg:width="0.129cm" svg:height="0.129cm" svg:x="6.066cm" svg:y="3.092cm" svg:viewBox="0 0 130 130" draw:points="0,130 130,130 130,0 0,0"><text:p/></draw:polygon><draw:frame draw:style-name="gr84" draw:text-style-name="P115" svg:width="2.031cm" svg:height="0.302cm" svg:x="0.263cm" svg:y="3.045cm"><draw:text-box><text:p text:style-name="P91"><text:span text:style-name="T94">Täysin samaa mieltä</text:span></text:p></draw:text-box></draw:frame><draw:polygon draw:style-name="gr85" draw:text-style-name="P110" svg:width="0.13cm" svg:height="0.129cm" svg:x="8.192cm" svg:y="3.092cm" svg:viewBox="0 0 131 130" draw:points="0,130 131,130 131,0 0,0"><text:p/></draw:polygon><draw:frame draw:style-name="gr86" draw:text-style-name="P115" svg:width="1.645cm" svg:height="0.302cm" svg:x="6.259cm" svg:y="3.045cm"><draw:text-box><text:p text:style-name="P91"><text:span text:style-name="T95">Täysin eri mieltä</text:span></text:p></draw:text-box></draw:frame><draw:frame draw:style-name="gr87" draw:text-style-name="P115" svg:width="1.188cm" svg:height="0.302cm" svg:x="8.389cm" svg:y="3.045cm"><draw:text-box><text:p text:style-name="P91"><text:span text:style-name="T96">En tiedä</text:span></text:p></draw:text-box></draw:frame><draw:frame draw:style-name="gr65" draw:text-style-name="P114" svg:width="2.006cm" svg:height="0.782cm" svg:x="1.838cm" svg:y="2.902cm"><draw:text-box><text:p text:style-name="P96"><text:span text:style-name="T89">Tend suostua</text:span></text:p></draw:text-box></draw:frame><draw:frame draw:style-name="gr65" draw:text-style-name="P114" svg:width="2.289cm" svg:height="0.782cm" svg:x="3.749cm" svg:y="2.921cm"><draw:text-box><text:p text:style-name="P96"><text:span text:style-name="T89">Yritetään olla eri mieltä</text:span></text:p></draw:text-box></draw:frame></draw:g></draw:g>Tämä lasku ei heikennä tukea EU:n tason puolustusvalmiuksille. Päinvastoin yli kaksi kolmasosaa eurooppalaisista on samaa mieltä siitä, että EU:n olisi vahvistettava valmiuksiaan puolustautua itsenäisesti mahdollisia ulkoisia uhkia vastaan (6 prosenttia), mukaan lukien 32 prosenttia, jotka ovat täysin samaa mieltä. Tämä viittaa siihen, että tuki vahvemmalle eurooppalaiselle puolustukselle ei ole vain reaktio välittömään kansallisen turvattomuuden tunteeseen, vaan se heijastaa myös laajempaa odotusta siitä, että EU:n pitäisi pystyä suojelemaan itseään epävarmemmassa kansainvälisessä ympäristössä. </text:p>
        <text:p text:style-name="P31">Näiden kahden tuloksen välinen kontrasti on tärkeä. Vaikka harvemmat eurooppalaiset kokevat nyt, että heidän oma maansa on suoraan uhattuna, suuri enemmistö kannattaa edelleen EU:n itsenäisten puolustusvalmiuksien vahvistamista. Tämä vastaa edellisessä jaksossa määritettyjä painopisteitä, joiden mukaan turvallisuus ja puolustus ovat tärkeimpiä aloja, joihin eurooppalaiset odottavat EU:n puuttuvan. </text:p>
        <text:p text:style-name="P54">Uhkan tunne on edelleen epätasainen eri jäsenvaltioissa, ja EU:n autonomisen puolustuksen kannatus on yleisesti ottaen samaa mieltä </text:p>
        <text:p text:style-name="P31">Maakohtaiset tulokset osoittavat, että käsitykset kansallisista turvallisuusuhkista vaihtelevat huomattavasti eri puolilla EU:ta. Eniten ollaan yhtä mieltä siitä, että maan turvallisuus on uhattuna, Kyproksessa (74 %), Maltassa (66 %), <text:span text:style-name="T14">Liettuassa </text:span>(65 %), <text:span text:style-name="T14">Luxembourgissa</text:span> (64 %), Virossa (62 %) ja <text:span text:style-name="T14">Tanskassa</text:span> (61 %). Suhteellisen korkeita lukuja on myös Kreikassa (59 %), Romaniassa (58 %), Saksassa (57 %) sekä Ranskassa ja Puolassa (molemmat 56 %). Sitä vastoin uhka on huomattavasti heikompi Sloveniassa (32 %), Kroatiassa (39 %), Itävallassa (42 %), Unkarissa (43 %), Belgiassa ja Bulgariassa (molemmat 44 %), Italiassa (45 %) ja Slovakiassa (47 %). Näissä maissa alle puolet vastaajista on sitä mieltä, että heidän maansa turvallisuus on uhattuna. </text:p>
        <text:p text:style-name="P31">Uhkakuvan heikkeneminen tammikuuhun 2026 verrattuna on nähtävissä useimmissa jäsenvaltioissa. Useissa maissa lasku on erityisen voimakasta, erityisesti Alankomaissa (-25 prosenttiyksikköä), Ranskassa (-24 prosenttiyksikköä), Belgiassa (-21 prosenttiyksikköä), <text:soft-page-break/>Italiassa (-19 prosenttiyksikköä) sekä Saksassa ja Ruotsissa (molemmat -18 prosenttiyksikköä). Tämä viittaa siihen, että EU:n tasolla havaittu jyrkkä lasku ei johdu pienestä määrästä maita, vaan se kuvastaa koetun turvattomuuden laajempaa helpottamista kaikkialla Euroopan unionissa. Lasku ei kuitenkaan ole tasaista: uhkan tunne on pysynyt lähes vakaana Kyproksessa (-1 prosenttiyksikköä) ja jopa kasvanut Luxemburgissa (9 prosenttiyksikköä) ja Maltassa (6 prosenttiyksikköä), mikä vahvistaa sen, että kansalliset olosuhteet muokkaavat edelleen turvallisuuskäsityksiä. </text:p>
        <text:p text:style-name="P31">EU:n tuki sen itsenäisten puolustusvalmiuksien vahvistamiselle on paljon yhtenäisempää. Enemmistö kannattaa tätä näkemystä kaikissa jäsenvaltioissa: Italian 62 prosentista Maltan 92 prosenttiin. Eniten niitä on Maltassa (92 %), Luxemburgissa (91 %) ja Kyproksessa (88 %). Seuraavina tulevat Tanska (80 %), Viro (79 %), Portugali (78 %) ja Liettua (77 %). Jopa niissä maissa, joissa tuki on alhaisinta, se on edelleen selvästi enemmistöpohjaista, kuten Italiassa (62 prosenttia), Puolassa (65 prosenttia), Itävallassa ja Sloveniassa (molemmat 66 prosenttia) sekä Bulgariassa ja Ruotsissa (molemmat 67 prosenttia). Tämä osoittaa, että vaikka eurooppalaiset kokevat itsensä uhatuiksi eri tavoin, tuki EU:n puolustusvalmiuksien vahvistamiselle on yhteinen kanta kaikkialla Euroopan unionissa. </text:p>
        <text:p text:style-name="P31"><draw:g text:anchor-type="paragraph" draw:z-index="20" draw:name="Objet de groupe 21" draw:style-name="gr2"><draw:frame draw:style-name="gr25" draw:text-style-name="P99" svg:width="17.259cm" svg:height="6.308cm" svg:x="0.386cm" svg:y="2.337cm"><draw:image xlink:href="Pictures/10000000000004ED000001CDCFC94F3F38D31369.png" xlink:type="simple" xlink:show="embed" xlink:actuate="onLoad" draw:mime-type="image/png"><text:p/></draw:image></draw:frame><draw:frame draw:style-name="gr24" draw:text-style-name="P97" svg:width="16.712cm" svg:height="0.983cm" svg:x="-0.501cm" svg:y="0.365cm"><draw:text-box><text:p text:style-name="P96"><text:span text:style-name="T74">Kysymys 7 Missä määrin olet samaa tai eri mieltä seuraavista väittämistä, kun otetaan huomioon nykyinen kansainvälinen tilanne?</text:span></text:p></draw:text-box></draw:frame><draw:frame draw:style-name="gr24" draw:text-style-name="P98" svg:width="7.286cm" svg:height="0.622cm" svg:x="5.158cm" svg:y="0.839cm"><draw:text-box><text:p text:style-name="P96"><text:span text:style-name="T75">(Maamme) turvallisuus on uhattuna</text:span></text:p></draw:text-box></draw:frame><draw:g draw:style-name="gr26"><draw:frame draw:style-name="gr25" draw:text-style-name="P99" svg:width="15.137cm" svg:height="0.433cm" svg:x="0.467cm" svg:y="1.457cm"><draw:image xlink:href="Pictures/100000000000038C0000001A68C3D201477F9430.png" xlink:type="simple" xlink:show="embed" xlink:actuate="onLoad" draw:mime-type="image/png"><text:p/></draw:image></draw:frame><draw:frame draw:style-name="gr24" draw:text-style-name="P97" svg:width="2.497cm" svg:height="0.983cm" svg:x="0.702cm" svg:y="1.423cm"><draw:text-box><text:p text:style-name="P96"><text:span text:style-name="T74">Täysin samaa mieltä</text:span></text:p></draw:text-box></draw:frame><draw:frame draw:style-name="gr24" draw:text-style-name="P97" svg:width="2.724cm" svg:height="0.622cm" svg:x="3.976cm" svg:y="1.397cm"><draw:text-box><text:p text:style-name="P96"><text:span text:style-name="T74">Tend suostua</text:span></text:p></draw:text-box></draw:frame><draw:frame draw:style-name="gr24" draw:text-style-name="P97" svg:width="3.225cm" svg:height="0.983cm" svg:x="7.615cm" svg:y="1.45cm"><draw:text-box><text:p text:style-name="P96"><text:span text:style-name="T74">Yritetään olla eri mieltä</text:span></text:p></draw:text-box></draw:frame><draw:frame draw:style-name="gr66" draw:text-style-name="P97" svg:width="3.446cm" svg:height="0.639cm" svg:x="11.762cm" svg:y="1.409cm"><draw:text-box><text:p text:style-name="P96"><text:span text:style-name="T74">Täysin eri mieltä</text:span></text:p></draw:text-box></draw:frame><draw:frame draw:style-name="gr24" draw:text-style-name="P97" svg:width="2.17cm" svg:height="0.622cm" svg:x="15.577cm" svg:y="1.423cm"><draw:text-box><text:p text:style-name="P96"><text:span text:style-name="T74">En tiedä</text:span></text:p></draw:text-box></draw:frame></draw:g></draw:g></text:p>
        <text:p text:style-name="P31"/>
        <text:p text:style-name="P25"><draw:g text:anchor-type="paragraph" draw:z-index="21" draw:name="Objet de groupe 22" draw:style-name="gr2"><draw:frame draw:style-name="gr25" draw:text-style-name="P99" svg:width="17.569cm" svg:height="6.298cm" svg:x="0.025cm" svg:y="1.986cm"><draw:image xlink:href="Pictures/10000000000004FE000001CADFF916249B967341.png" xlink:type="simple" xlink:show="embed" xlink:actuate="onLoad" draw:mime-type="image/png"><text:p/></draw:image></draw:frame><draw:frame draw:style-name="gr24" draw:text-style-name="P97" svg:width="16.712cm" svg:height="0.983cm" svg:x="-0.624cm" svg:y="0.136cm"><draw:text-box><text:p text:style-name="P96"><text:span text:style-name="T74">Kysymys 7 Missä määrin olet samaa tai eri mieltä seuraavista väittämistä, kun otetaan huomioon nykyinen kansainvälinen tilanne?</text:span></text:p></draw:text-box></draw:frame><draw:frame draw:style-name="gr24" draw:text-style-name="P98" svg:width="17.01cm" svg:height="0.622cm" svg:x="0.094cm" svg:y="0.61cm"><draw:text-box><text:p text:style-name="P96"><text:span text:style-name="T75">EU:n olisi vahvistettava valmiuksiaan puolustautua itsenäisesti mahdollisia ulkoisia uhkia vastaan </text:span></text:p></draw:text-box></draw:frame><draw:g draw:style-name="gr26"><draw:frame draw:style-name="gr25" draw:text-style-name="P99" svg:width="15.137cm" svg:height="0.433cm" svg:x="0.344cm" svg:y="1.228cm"><draw:image xlink:href="Pictures/100000000000038C0000001A68C3D201477F9430.png" xlink:type="simple" xlink:show="embed" xlink:actuate="onLoad" draw:mime-type="image/png"><text:p/></draw:image></draw:frame><draw:frame draw:style-name="gr24" draw:text-style-name="P97" svg:width="2.497cm" svg:height="0.983cm" svg:x="0.579cm" svg:y="1.194cm"><draw:text-box><text:p text:style-name="P96"><text:span text:style-name="T74">Täysin samaa mieltä</text:span></text:p></draw:text-box></draw:frame><draw:frame draw:style-name="gr24" draw:text-style-name="P97" svg:width="2.724cm" svg:height="0.622cm" svg:x="3.853cm" svg:y="1.168cm"><draw:text-box><text:p text:style-name="P96"><text:span text:style-name="T74">Tend suostua</text:span></text:p></draw:text-box></draw:frame><draw:frame draw:style-name="gr24" draw:text-style-name="P97" svg:width="3.225cm" svg:height="0.983cm" svg:x="7.492cm" svg:y="1.221cm"><draw:text-box><text:p text:style-name="P96"><text:span text:style-name="T74">Yritetään olla eri mieltä</text:span></text:p></draw:text-box></draw:frame><draw:frame draw:style-name="gr66" draw:text-style-name="P97" svg:width="3.446cm" svg:height="0.639cm" svg:x="11.639cm" svg:y="1.18cm"><draw:text-box><text:p text:style-name="P96"><text:span text:style-name="T74">Täysin eri mieltä</text:span></text:p></draw:text-box></draw:frame><draw:frame draw:style-name="gr24" draw:text-style-name="P97" svg:width="2.17cm" svg:height="0.622cm" svg:x="15.454cm" svg:y="1.194cm"><draw:text-box><text:p text:style-name="P96"><text:span text:style-name="T74">En tiedä</text:span></text:p></draw:text-box></draw:frame></draw:g></draw:g></text:p>
        <text:p text:style-name="P31"/>
        <text:p text:style-name="P31">Sosiodemografiset erot ovat rajalliset havaitun uhan osalta, mutta ne ovat näkyvämpiä EU:n autonomisen puolustuksen tukemisessa. Sosiodemografiset erot käsityksessä siitä, että maa on uhattuna, ovat edelleen suhteellisen vähäisiä. Toisin kuin aikaisemmissa kysymyksissä, jotka koskevat EU:n tärkeimpiä haasteita ja painopisteitä, ikä ei jäsentele vastauksia voimakkaasti. Sopimus siitä, että kansallinen turvallisuus on uhattuna, on 54 prosenttia 15–24-vuotiaiden ja 25–39-vuotiaiden keskuudessa, 50 prosenttia 40–54-vuotiaiden keskuudessa ja 53 prosenttia 55-vuotiaiden ja sitä vanhempien keskuudessa. Tämä viittaa siihen, että kun kansalaisilta kysytään suoraan oman maansa turvallisuudesta, uhkan tunne jakautuu suhteellisen laajasti sukupolvien kesken. Sukupuolten väliset erot ovat myös vähäisiä, vaikka naiset (54 %) ovat hieman miehiä todennäköisemmin (51 %) samaa mieltä siitä, että heidän maansa turvallisuus on uhattuna. </text:p>
        <text:p text:style-name="P31">EU:n itsenäisten puolustusvalmiuksien vahvistamisen tukemisessa on havaittavissa selkeämpiä sosiodemografisia malleja. Se on suurempi 55-vuotiailla ja sitä vanhemmilla vastaajilla (74 %) kuin 15–24-vuotiailla (63 %), 25–39-vuotiailla (62 %) ja 40–54-vuotiailla (65 %). Tämä vastaa osittain aiempia havaintoja, jotka osoittavat, että vanhemmilla vastaajilla on taipumus antaa enemmän painoarvoa geopoliittisille ja turvallisuuteen liittyville kysymyksille. </text:p>
        <text:p text:style-name="P31">Suurimmat erot ovat asenteissa. Vastaajat, jotka luottavat siihen, että EU vahvistaa turvallisuutta ja puolustusta, tukevat EU:n itsenäisiä puolustusvalmiuksia paljon todennäköisemmin kuin vastaajat, jotka eivät luota EU:hun tällä alalla (75 % vs. 59 %). Samanlainen kuilu on havaittu oikeusvaltioperiaatteen noudattamiseen EU:ssa tyytymättömien ja tyytymättömien välillä (77 % vs. 61 %). Nämä tulokset viittaavat siihen, että EU:n itsenäisen puolustuksen tukeminen liittyy läheisesti laajempaan luottamukseen EU:n kykyyn toimia tehokkaasti. Jopa skeptisempien ryhmien keskuudessa tuki on kuitenkin edelleen enemmistöpohjaista, mikä vahvistaa sen, että EU:n puolustusvalmiuksien vahvistaminen on laajalti yhteinen odotus koko Euroopan väestölle.</text:p>
        <text:p text:style-name="P31"/>
        <text:h text:style-name="P20" text:outline-level="2"><text:bookmark-start text:name="__RefHeading___Toc4086_3967327191"/>6.2 Luottamus EU:hun turvallisuuden ja puolustuksen vahvistamiseksi<text:bookmark-end text:name="__RefHeading___Toc4086_3967327191"/></text:h>
        <text:p text:style-name="P31">Suurin osa eurooppalaisista luottaa siihen, että EU vahvistaa turvallisuutta ja puolustusta, vaikka luottamus on maltillisempaa kuin tuki EU:n itsenäiselle puolustukselle </text:p>
        <text:p text:style-name="P31">Eurooppalaiset luottavat siihen, että Euroopan unioni vahvistaa turvallisuutta ja puolustusta Euroopassa ja suojelee kansalaisiaan<text:span text:style-name="T4"> (56</text:span> prosenttia), mukaan lukien 12 prosenttia, jotka luottavat siihen täysin, ja 44 prosenttia, jotka luottavat siihen yleensä. Tammikuuhun 2026 verrattuna luottamus EU:hun turvallisuuden ja puolustuksen vahvistamiseksi on kasvanut neljällä prosenttiyksiköllä, kun taas niiden osuus, jotka eivät luota siihen lainkaan, on laskenut. Tulokset osoittavat näin ollen, että luottamus EU:n kykyyn toimia turvallisuuden ja puolustuksen alalla on parantunut hieman mutta selvästi. </text:p>
        <text:p text:style-name="P31"/>
        <text:p text:style-name="P31"><draw:g text:anchor-type="paragraph" draw:z-index="22" draw:name="Objet de groupe 23" draw:style-name="gr2"><draw:path draw:style-name="gr50" draw:text-style-name="P90" svg:width="1.67cm" svg:height="1.384cm" svg:x="7.948cm" svg:y="7.891cm" svg:viewBox="0 0 1671 1385" svg:d="M17 0c619 11 1210 258 1654 689l-678 696c-267-258-621-406-993-412z"><text:p/></draw:path><draw:path draw:style-name="gr51" draw:text-style-name="P107" svg:width="3.366cm" svg:height="4.171cm" svg:x="6.985cm" svg:y="8.579cm" svg:viewBox="0 0 3367 4172" svg:d="M2631 0c963 935 984 2474 48 3436-697 715-1758 932-2679 549l374-897c744 310 1598-42 1908-786 230-552 100-1189-330-1606z"><text:p/></draw:path><draw:path draw:style-name="gr52" draw:text-style-name="P108" svg:width="1.872cm" svg:height="3.45cm" svg:x="5.49cm" svg:y="9.114cm" svg:viewBox="0 0 1873 3451" svg:d="M1499 3451c-1240-515-1828-1938-1311-3177 39-94 84-186 135-274l844 483c-401 699-158 1590 541 1990 53 31 108 58 165 81z"><text:p/></draw:path><draw:path draw:style-name="gr53" draw:text-style-name="P109" svg:width="1.772cm" svg:height="1.639cm" svg:x="5.812cm" svg:y="7.957cm" svg:viewBox="0 0 1773 1640" svg:d="M0 1156c333-582 893-1000 1548-1156l225 945c-392 94-729 345-929 695z"><text:p/></draw:path><draw:path draw:style-name="gr54" draw:text-style-name="P110" svg:width="0.606cm" svg:height="1.011cm" svg:x="7.359cm" svg:y="7.891cm" svg:viewBox="0 0 607 1012" svg:d="M0 66c198-47 402-69 607-66l-17 973c-123-2-246 11-365 39z"><text:p/></draw:path><draw:frame draw:style-name="gr55" draw:text-style-name="P101" svg:width="1.311cm" svg:height="0.318cm" svg:x="7.2cm" svg:y="6.955cm"><draw:text-box><text:p text:style-name="P91"><text:span text:style-name="T82">En tiedä</text:span></text:p></draw:text-box></draw:frame><draw:frame draw:style-name="gr56" draw:text-style-name="P111" svg:width="0.391cm" svg:height="0.327cm" svg:x="7.636cm" svg:y="7.267cm"><draw:text-box><text:p text:style-name="P91"><text:span text:style-name="T83">4 %</text:span></text:p></draw:text-box></draw:frame><draw:frame draw:style-name="gr57" draw:text-style-name="P100" svg:width="12.475cm" svg:height="0.842cm" svg:x="-0.309cm" svg:y="6.128cm"><draw:text-box><text:p text:style-name="P91"><text:span text:style-name="T76">Kysymys 8:</text:span> <text:span text:style-name="T84">Missä määrin luotatte siihen, että Euroopan unioni vahvistaa turvallisuutta ja puolustusta Euroopassa ja suojelee paremmin kansalaisiaan?</text:span></text:p></draw:text-box></draw:frame><draw:frame draw:style-name="gr58" draw:text-style-name="P112" svg:width="0.743cm" svg:height="0.479cm" svg:x="-0.309cm" svg:y="7.144cm"><draw:text-box><text:p/></draw:text-box></draw:frame><draw:frame draw:style-name="gr59" draw:text-style-name="P101" svg:width="0.26cm" svg:height="0.479cm" svg:x="10.029cm" svg:y="8.176cm"><draw:text-box><text:p/></draw:text-box></draw:frame><draw:frame draw:style-name="gr59" draw:text-style-name="P101" svg:width="0.26cm" svg:height="0.479cm" svg:x="7.664cm" svg:y="7.52cm"><draw:text-box><text:p/></draw:text-box></draw:frame><draw:frame draw:style-name="gr60" draw:text-style-name="P101" svg:width="0.535cm" svg:height="0.479cm" svg:x="3.044cm" svg:y="8.34cm"><draw:text-box><text:p/></draw:text-box></draw:frame><draw:frame draw:style-name="gr61" draw:text-style-name="P101" svg:width="0.773cm" svg:height="0.479cm" svg:x="2.841cm" svg:y="8.654cm"><draw:text-box><text:p/></draw:text-box></draw:frame><draw:frame draw:style-name="gr62" draw:text-style-name="P113" svg:width="1.802cm" svg:height="0.884cm" svg:x="9.348cm" svg:y="7.477cm"><draw:text-box><text:p text:style-name="P91"><text:span text:style-name="T85">Luota täysin 12 %</text:span></text:p></draw:text-box></draw:frame><draw:frame draw:style-name="gr63" draw:text-style-name="P113" svg:width="1.95cm" svg:height="1.2cm" svg:x="4.752cm" svg:y="7.888cm"><draw:text-box><text:p text:style-name="P91"><text:span text:style-name="T86">Älä luota lainkaan 13 %</text:span><text:span text:style-name="T87"> </text:span></text:p></draw:text-box></draw:frame><draw:frame draw:style-name="gr64" draw:text-style-name="P113" svg:width="1.805cm" svg:height="1.516cm" svg:x="3.4cm" svg:y="10.545cm"><draw:text-box><text:p text:style-name="P91"><text:span text:style-name="T88">Taipumus olla luottamatta 27 %</text:span><text:span text:style-name="T87"> </text:span></text:p></draw:text-box></draw:frame><draw:frame draw:style-name="gr65" draw:text-style-name="P114" svg:width="2.326cm" svg:height="0.782cm" svg:x="8.84cm" svg:y="12.714cm"><draw:text-box><text:p text:style-name="P96"><text:span text:style-name="T89">Luottamus 44%</text:span></text:p></draw:text-box></draw:frame></draw:g>Tämä tulos on luettava yhdessä edellisen kysymyksen kanssa. Vaikka yli kaksi kolmasosaa eurooppalaisista on samaa mieltä siitä, että EU:n olisi vahvistettava valmiuksiaan puolustautua itsenäisesti mahdollisia ulkoisia uhkia vastaan, pienempi enemmistö luottaa siihen, että EU vahvistaa turvallisuutta ja puolustusta käytännössä. Tämä puute viittaa siihen, että vahvemman eurooppalaisen puolustuksen periaatteen tukeminen on laajempaa kuin luottamus EU:n kykyyn toteuttaa se. Se, että luottamus on enemmistön hallussa ja lisääntynyt tammikuusta <text:soft-page-break/>2026 lähtien, vahvistaa kuitenkin sen, että monet kansalaiset pitävät EU:ta merkityksellisenä toimijana turvallisuus- ja puolustusalalla. </text:p>
        <text:p text:style-name="P31"/>
        <text:p text:style-name="P54">Luottamus EU:hun turvallisuuden ja puolustuksen alalla on suurinta Maltassa ja Luxemburgissa ja heikompaa useissa suurimmissa jäsenvaltioissa </text:p>
        <text:p text:style-name="P31">Luottamus EU:hun turvallisuuden ja puolustuksen vahvistamiseksi vaihtelee huomattavasti jäsenvaltioittain. Se on korkeimmillaan Maltassa (91 %) ja Luxemburgissa (88 %). Seuraavina tulevat Kypros (76 %), Portugali, Tanska ja Liettua (kaikki 75 %) sekä Viro (72 %). Näissä maissa luottamus EU:n kykyyn suojella kansalaisia on huomattavasti EU:n keskiarvoa suurempi. </text:p>
        <text:p text:style-name="P31">Asteikon toisessa päässä luottamus on alhaisinta Kreikassa ja Tšekissä (molemmat 47 %). Se on suhteellisen alhainen myös Saksassa ja Italiassa (molemmat 50 prosenttia), Slovakiassa ja Bulgariassa (molemmat 52 prosenttia) sekä Ranskassa ja Itävallassa (molemmat 53 prosenttia). Tämä vahvistaa sen, että vaikka luottamus on lähes kaikkien jäsenvaltioiden enemmistöllä tai lähes enemmistöllä, luottamus EU:n rooliin turvallisuuden ja puolustuksen alalla on vähäisempää useissa suurissa jäsenvaltioissa, erityisesti Saksassa, Italiassa ja Ranskassa. </text:p>
        <text:p text:style-name="P31">Maakohtainen malli on vain osittain päällekkäinen edellisessä jaksossa kuvatun kansallisen uhkan kanssa. Ithuaniassa ja Virossa vahva luottamus EU:hun yhdistyy vahvaan käsitykseen turvallisuusriskeistä, mikä viittaa siihen, että maat, jotka ovat alttiimpia Ukrainan sodan geopoliittisille seurauksille, voivat myös lisätä luottamusta EU:n tason puolustustoimiin. Tämä ei kuitenkaan ole järjestelmällistä. Joissakin maissa, joissa uhka koetaan suhteellisen suureksi, kuten Ranskassa ja Saksassa, luottamus EU:hun tällä alalla on vähäisempää. Tämä osoittaa, että luottamusta EU:n turvallisuus- ja puolustusrooliin ei muokkaa ainoastaan altistuminen ulkoisille uhkille vaan myös laajempi kansallinen suhtautuminen EU:n valmiuksiin toimia tehokkaasti. </text:p>
        <text:p text:style-name="P31">Tammikuuhun 2026 verrattuna luottamus on lisääntynyt useimmissa jäsenvaltioissa, joskin vaihtelevassa määrin. Eniten kasvu oli Maltassa (24 prosenttiyksikköä), Ranskassa (13 prosenttiyksikköä), Luxemburgissa (12 prosenttiyksikköä), Itävallassa (10 prosenttiyksikköä) ja Sloveniassa (9 prosenttiyksikköä). Luottamus on lisääntynyt huomattavasti myös Bulgariassa ja Unkarissa (molemmat 8 pistettä), Tanskassa ja Kreikassa (molemmat 7 pistettä) ja Belgiassa (6 pistettä). Luottamuksen yleinen kasvu on laajalle levinnyttä, mutta epätasaista eri puolilla Euroopan unionia. </text:p>
        <text:p text:style-name="P31"><draw:g text:anchor-type="paragraph" draw:z-index="23" draw:name="Objet de groupe 24" draw:style-name="gr2"><draw:frame draw:style-name="gr25" draw:text-style-name="P99" svg:width="16.768cm" svg:height="6.065cm" svg:x="0.077cm" svg:y="1.905cm"><draw:image xlink:href="Pictures/1000000000000500000001CF7AAE1E425C15B12B.png" xlink:type="simple" xlink:show="embed" xlink:actuate="onLoad" draw:mime-type="image/png"><text:p/></draw:image></draw:frame><draw:frame draw:style-name="gr23" draw:text-style-name="P97" svg:width="16.795cm" svg:height="0.992cm" svg:x="0.229cm" svg:y="0.39cm"><draw:text-box><text:p text:style-name="P106"><text:span text:style-name="T74">Kysymys 8: Missä määrin luotatte siihen, että Euroopan unioni vahvistaa turvallisuutta ja puolustusta Euroopassa ja suojelee paremmin kansalaisiaan?</text:span></text:p></draw:text-box></draw:frame><draw:g draw:style-name="gr26"><draw:frame draw:style-name="gr25" draw:text-style-name="P99" svg:width="15.135cm" svg:height="0.433cm" svg:x="-0.198cm" svg:y="1.341cm"><draw:image xlink:href="Pictures/100000000000038C0000001A68C3D201477F9430.png" xlink:type="simple" xlink:show="embed" xlink:actuate="onLoad" draw:mime-type="image/png"><text:p/></draw:image></draw:frame><draw:frame draw:style-name="gr23" draw:text-style-name="P97" svg:width="2.497cm" svg:height="0.992cm" svg:x="0.038cm" svg:y="1.307cm"><draw:text-box><text:p text:style-name="P106"><text:span text:style-name="T74">Luota täysin</text:span></text:p></draw:text-box></draw:frame><draw:frame draw:style-name="gr24" draw:text-style-name="P97" svg:width="2.726cm" svg:height="0.983cm" svg:x="3.309cm" svg:y="1.281cm"><draw:text-box><text:p text:style-name="P106"><text:span text:style-name="T74">Taipua luottamukseen</text:span></text:p></draw:text-box></draw:frame><draw:frame draw:style-name="gr24" draw:text-style-name="P97" svg:width="3.225cm" svg:height="0.983cm" svg:x="6.949cm" svg:y="1.334cm"><draw:text-box><text:p text:style-name="P106"><text:span text:style-name="T74">Taistele olla luottamatta</text:span></text:p></draw:text-box></draw:frame><draw:frame draw:style-name="gr27" draw:text-style-name="P97" svg:width="3.444cm" svg:height="0.638cm" svg:x="11.096cm" svg:y="1.295cm"><draw:text-box><text:p text:style-name="P106"><text:span text:style-name="T74">Älä luota ollenkaan</text:span></text:p></draw:text-box></draw:frame><draw:frame draw:style-name="gr49" draw:text-style-name="P97" svg:width="2.17cm" svg:height="0.623cm" svg:x="14.91cm" svg:y="1.307cm"><draw:text-box><text:p text:style-name="P106"><text:span text:style-name="T74">En tiedä</text:span></text:p></draw:text-box></draw:frame></draw:g></draw:g></text:p>
        <text:p text:style-name="P31"/>
        <text:p text:style-name="P25"/>
        <text:p text:style-name="P54">Luottamus EU:hun turvallisuuden ja puolustuksen alalla on vahvempi nuorempien vastaajien ja niiden vastaajien keskuudessa, joilla on laajempi luottamus EU:hun </text:p>
        <text:p text:style-name="P31">Ikä on yksi selvimmistä eroista. Luottamus EU:hun turvallisuuden ja puolustuksen vahvistamiseksi on suurinta 15–24-vuotiailla (65 %) ja edelleen EU:n keskiarvon yläpuolella (56 %) 25–39-vuotiailla (59 %). Se on pienempi 40–54-vuotiailla (53 %) ja 55-vuotiailla ja sitä vanhemmilla (55 %). </text:p>
        <text:p text:style-name="P31"/>
        <text:p text:style-name="P31">Tämä ikärakenne on huomattava, koska vanhemmat vastaajat pitävät yleensä todennäköisemmin turvallisuuteen liittyviä kysymyksiä EU:n haasteina tai painopisteinä. Nuoremmat vastaajat eivät näytä todennäköisemmin kokevan turvallisuusuhkien koskevan heitä suoraan, mutta luottavat todennäköisemmin EU:n toimiin tällä alalla. Tämä viittaa siihen, että erotetaan toisistaan käsitys uhasta, joka on yleensä vahvempi ikääntyneiden vastaajien keskuudessa, ja luottamus EU:n toimiin, joka on vahvempi nuorten eurooppalaisten keskuudessa. </text:p>
        <text:p text:style-name="P31">Sukupuolten väliset erot ovat vähäisiä, vaikka miehet (58 prosenttia) luottavat hieman naisia (55 prosenttia) todennäköisemmin EU:hun tällä alalla. Luottamus on myös korkeampi korkea-asteen tutkinnon suorittaneiden keskuudessa (61 prosenttia) kuin niiden vastaajien keskuudessa, joilla on keskiasteen koulutus tai keskiasteen jälkeinen koulutus, joka ei ole korkea-asteen koulutusta (54 prosenttia) tai alempi koulutustaso (55 prosenttia). </text:p>
        <text:p text:style-name="P31"/>
        <text:p text:style-name="P31"><draw:g text:anchor-type="paragraph" draw:z-index="24" draw:name="Objet de groupe 25" draw:style-name="gr2"><draw:frame draw:style-name="gr29" draw:text-style-name="P100" svg:width="10.91cm" svg:height="0.355cm" svg:x="-0.086cm" svg:y="2.455cm"><draw:text-box><text:p text:style-name="P91"><text:span text:style-name="T76">Luottamus EU:n puolustukseen on selvästi vahvempi alle 25-vuotiaiden keskuudessa (65 %)</text:span></text:p></draw:text-box></draw:frame><draw:frame draw:style-name="gr30" draw:text-style-name="P92" svg:width="2.192cm" svg:height="0.313cm" svg:x="6.13cm" svg:y="4.214cm"><draw:text-box><text:p text:style-name="P91"><text:span text:style-name="T77">Luottamus yhteensä </text:span></text:p></draw:text-box></draw:frame><draw:frame draw:style-name="gr31" draw:text-style-name="P101" svg:width="15.627cm" svg:height="0.318cm" svg:x="-0.081cm" svg:y="3.351cm"><draw:text-box><text:p text:style-name="P91"><text:span text:style-name="T78">Kysymys 8: </text:span><text:span text:style-name="T79">Missä määrin luotatte siihen, että Euroopan unioni vahvistaa turvallisuutta ja puolustusta Euroopassa ja suojelee paremmin kansalaisiaan?</text:span></text:p></draw:text-box></draw:frame><draw:polygon draw:style-name="gr32" draw:text-style-name="P102" svg:width="2.155cm" svg:height="0.399cm" svg:x="0.338cm" svg:y="4.468cm" svg:viewBox="0 0 2156 400" draw:points="0,400 2156,400 2156,0 0,0"><text:p/></draw:polygon><draw:frame draw:style-name="gr33" draw:text-style-name="P103" svg:width="0.539cm" svg:height="0.479cm" svg:x="-0.081cm" svg:y="4.252cm"><draw:text-box><text:p/></draw:text-box></draw:frame><draw:path draw:style-name="gr34" draw:text-style-name="P90" svg:width="1.767cm" svg:height="2.37cm" svg:x="1.404cm" svg:y="5.447cm" svg:viewBox="0 0 1768 2371" svg:d="M1768 0h-1768v339h1768zM1611 677h-1611v339h1611zM1442 1366h-1442v327h1442zM1502 2043h-1502v328h1502z"><text:p/></draw:path><draw:line draw:style-name="gr35" draw:text-style-name="P104" svg:x1="1.412cm" svg:y1="5.272cm" svg:x2="1.412cm" svg:y2="7.992cm"><text:p/></draw:line><draw:path draw:style-name="gr35" draw:text-style-name="P104" svg:width="0.072cm" svg:height="2.72cm" svg:x="1.337cm" svg:y="5.272cm" svg:viewBox="0 0 73 2721" svg:d="M0 0h73M0 677h73M0 1366h73M0 2044h73M0 2721h73"><text:p/></draw:path><draw:frame draw:style-name="gr36" draw:text-style-name="P105" svg:width="1.398cm" svg:height="0.285cm" svg:x="0.974cm" svg:y="4.566cm"><draw:text-box><text:p text:style-name="P91"><text:span text:style-name="T80">% iän mukaan:</text:span></text:p></draw:text-box></draw:frame><draw:frame draw:style-name="gr37" draw:text-style-name="P105" svg:width="0.267cm" svg:height="0.285cm" svg:x="3.269cm" svg:y="5.522cm"><draw:text-box><text:p text:style-name="P91"><text:span text:style-name="T80">65</text:span></text:p></draw:text-box></draw:frame><draw:frame draw:style-name="gr38" draw:text-style-name="P105" svg:width="0.23cm" svg:height="0.285cm" svg:x="3.107cm" svg:y="6.212cm"><draw:text-box><text:p text:style-name="P91"><text:span text:style-name="T80">5</text:span></text:p></draw:text-box></draw:frame><draw:frame draw:style-name="gr37" draw:text-style-name="P105" svg:width="0.267cm" svg:height="0.285cm" svg:x="2.944cm" svg:y="6.891cm"><draw:text-box><text:p text:style-name="P91"><text:span text:style-name="T80">53</text:span></text:p></draw:text-box></draw:frame><draw:frame draw:style-name="gr39" draw:text-style-name="P105" svg:width="0.269cm" svg:height="0.285cm" svg:x="2.997cm" svg:y="7.569cm"><draw:text-box><text:p text:style-name="P91"><text:span text:style-name="T80">55</text:span></text:p></draw:text-box></draw:frame><draw:frame draw:style-name="gr40" draw:text-style-name="P105" svg:width="0.611cm" svg:height="0.285cm" svg:x="0.672cm" svg:y="5.512cm"><draw:text-box><text:p text:style-name="P91"><text:span text:style-name="T81">15-24</text:span></text:p></draw:text-box></draw:frame><draw:frame draw:style-name="gr40" draw:text-style-name="P105" svg:width="0.611cm" svg:height="0.285cm" svg:x="0.672cm" svg:y="6.2cm"><draw:text-box><text:p text:style-name="P91"><text:span text:style-name="T81">25-39</text:span></text:p></draw:text-box></draw:frame><draw:frame draw:style-name="gr40" draw:text-style-name="P105" svg:width="0.611cm" svg:height="0.285cm" svg:x="0.672cm" svg:y="6.881cm"><draw:text-box><text:p text:style-name="P91"><text:span text:style-name="T81">40-54</text:span></text:p></draw:text-box></draw:frame><draw:polygon draw:style-name="gr32" draw:text-style-name="P102" svg:width="4.381cm" svg:height="0.664cm" svg:x="4.394cm" svg:y="4.517cm" svg:viewBox="0 0 4382 665" draw:points="0,665 4382,665 4382,0 0,0"><text:p/></draw:polygon><draw:frame draw:style-name="gr41" draw:text-style-name="P105" svg:width="0.32cm" svg:height="0.285cm" svg:x="0.856cm" svg:y="7.556cm"><draw:text-box><text:p text:style-name="P91"><text:span text:style-name="T81">55</text:span></text:p></draw:text-box></draw:frame><draw:path draw:style-name="gr34" draw:text-style-name="P90" svg:width="1.5cm" svg:height="2.369cm" svg:x="6.644cm" svg:y="5.496cm" svg:viewBox="0 0 1501 2370" svg:d="M1501 0h-1501v326h1501zM1380 677h-1380v326h1380zM1308 1354h-1308v338h1308zM1259 2043h-1259v327h1259z"><text:p/></draw:path><draw:line draw:style-name="gr35" draw:text-style-name="P104" svg:x1="6.638cm" svg:y1="5.32cm" svg:x2="6.638cm" svg:y2="8.04cm"><text:p/></draw:line><draw:path draw:style-name="gr35" draw:text-style-name="P104" svg:width="0.073cm" svg:height="2.72cm" svg:x="6.567cm" svg:y="5.32cm" svg:viewBox="0 0 74 2721" svg:d="M0 0h74M0 677h74M0 1354h74M0 2044h74M0 2721h74"><text:p/></draw:path><draw:frame draw:style-name="gr42" draw:text-style-name="P105" svg:width="1.96cm" svg:height="0.285cm" svg:x="5.791cm" svg:y="4.614cm"><draw:text-box><text:p text:style-name="P91"><text:span text:style-name="T80">% ammatin mukaan:</text:span></text:p></draw:text-box></draw:frame><draw:frame draw:style-name="gr37" draw:text-style-name="P105" svg:width="0.267cm" svg:height="0.285cm" svg:x="8.243cm" svg:y="5.572cm"><draw:text-box><text:p text:style-name="P91"><text:span text:style-name="T80">63</text:span></text:p></draw:text-box></draw:frame><draw:frame draw:style-name="gr38" draw:text-style-name="P105" svg:width="0.23cm" svg:height="0.285cm" svg:x="8.123cm" svg:y="6.249cm"><draw:text-box><text:p text:style-name="P91"><text:span text:style-name="T80">5</text:span></text:p></draw:text-box></draw:frame><draw:frame draw:style-name="gr37" draw:text-style-name="P105" svg:width="0.267cm" svg:height="0.285cm" svg:x="8.053cm" svg:y="6.941cm"><draw:text-box><text:p text:style-name="P91"><text:span text:style-name="T80">55</text:span></text:p></draw:text-box></draw:frame><draw:frame draw:style-name="gr37" draw:text-style-name="P105" svg:width="0.267cm" svg:height="0.285cm" svg:x="8.007cm" svg:y="7.616cm"><draw:text-box><text:p text:style-name="P91"><text:span text:style-name="T80">53</text:span></text:p></draw:text-box></draw:frame><draw:frame draw:style-name="gr43" draw:text-style-name="P105" svg:width="2.819cm" svg:height="0.285cm" svg:x="5.109cm" svg:y="5.559cm"><draw:text-box><text:p text:style-name="P91"><text:span text:style-name="T81">Itsenäiset ammatinharjoittajat</text:span></text:p></draw:text-box></draw:frame><draw:frame draw:style-name="gr36" draw:text-style-name="P105" svg:width="0.957cm" svg:height="0.285cm" svg:x="5.525cm" svg:y="6.237cm"><draw:text-box><text:p text:style-name="P91"><text:span text:style-name="T81">Työntekijä</text:span></text:p></draw:text-box></draw:frame><draw:frame draw:style-name="gr44" draw:text-style-name="P105" svg:width="2.211cm" svg:height="0.285cm" svg:x="5.029cm" svg:y="6.928cm"><draw:text-box><text:p text:style-name="P91"><text:span text:style-name="T81">Manuaalinen työntekijä</text:span></text:p></draw:text-box></draw:frame><draw:polygon draw:style-name="gr32" draw:text-style-name="P102" svg:width="4.78cm" svg:height="0.665cm" svg:x="9.197cm" svg:y="4.468cm" svg:viewBox="0 0 4781 666" draw:points="0,666 4781,666 4781,0 0,0"><text:p/></draw:polygon><draw:frame draw:style-name="gr45" draw:text-style-name="P105" svg:width="1.195cm" svg:height="0.285cm" svg:x="5.299cm" svg:y="7.606cm"><draw:text-box><text:p text:style-name="P91"><text:span text:style-name="T81">Ei toimi</text:span></text:p></draw:text-box></draw:frame><draw:path draw:style-name="gr34" draw:text-style-name="P90" svg:width="1.888cm" svg:height="1.704cm" svg:x="11.678cm" svg:y="5.782cm" svg:viewBox="0 0 1889 1705" svg:d="M1889 0h-1889v338h1889zM860 1355h-860v350h860z"><text:p/></draw:path><draw:line draw:style-name="gr35" draw:text-style-name="P104" svg:x1="11.684cm" svg:y1="5.272cm" svg:x2="11.684cm" svg:y2="7.992cm"><text:p/></draw:line><draw:path draw:style-name="gr35" draw:text-style-name="P104" svg:width="0.073cm" svg:height="2.72cm" svg:x="11.611cm" svg:y="5.272cm" svg:viewBox="0 0 74 2721" svg:d="M0 0h74M0 1366h74M0 2721h74"><text:p/></draw:path><draw:frame draw:style-name="gr46" draw:text-style-name="P105" svg:width="5.598cm" svg:height="0.285cm" svg:x="9.407cm" svg:y="4.566cm"><draw:text-box><text:p text:style-name="P91"><text:span text:style-name="T80">% tyytyväisyydestä lainsäädännön noudattamiseen EU:ssa:</text:span></text:p></draw:text-box></draw:frame><draw:frame draw:style-name="gr38" draw:text-style-name="P105" svg:width="0.23cm" svg:height="0.285cm" svg:x="13.669cm" svg:y="5.873cm"><draw:text-box><text:p text:style-name="P91"><text:span text:style-name="T80">7</text:span></text:p></draw:text-box></draw:frame><draw:frame draw:style-name="gr39" draw:text-style-name="P105" svg:width="0.269cm" svg:height="0.285cm" svg:x="12.642cm" svg:y="7.23cm"><draw:text-box><text:p text:style-name="P91"><text:span text:style-name="T80">36</text:span></text:p></draw:text-box></draw:frame><draw:frame draw:style-name="gr47" draw:text-style-name="P105" svg:width="1.885cm" svg:height="0.285cm" svg:x="10.39cm" svg:y="5.863cm"><draw:text-box><text:p text:style-name="P91"><text:span text:style-name="T81">Luottamus yhteensä</text:span></text:p></draw:text-box></draw:frame><draw:frame draw:style-name="gr48" draw:text-style-name="P105" svg:width="2.43cm" svg:height="0.285cm" svg:x="10.032cm" svg:y="7.218cm"><draw:text-box><text:p text:style-name="P91"><text:span text:style-name="T81">”</text:span><text:span text:style-name="T81">Ei luottamusta” yhteensä</text:span></text:p></draw:text-box></draw:frame></draw:g>Suurimmat erot ovat asenteissa. Vastaajat, jotka ovat tyytyväisiä oikeusvaltioperiaatteen kunnioittamiseen EU:ssa (79 %), luottavat paljon todennäköisemmin EU:hun turvallisuuden ja puolustuksen vahvistamisessa kuin tyytymättömät vastaajat (36 %). Tämä vahvistaa sen, että luottamus EU:n rooliin turvallisuuden ja puolustuksen alalla liittyy läheisesti laajempaan luottamukseen Euroopan unionin toimintaa kohtaan.</text:p>
        <text:p text:style-name="P38"/>
      </text:section>
      <text:h text:style-name="P18" text:outline-level="1"><text:bookmark-start text:name="__RefHeading___Toc4088_3967327191"/>7. Tekniset eritelmät <text:bookmark-end text:name="__RefHeading___Toc4088_3967327191"/></text:h>
      <text:p text:style-name="P23">Demoscopy toteutti 19.–24. kesäkuuta 2026 tämän Flash-eurobarometrin 584 Euroopan komission viestinnän pääosaston (DG COMM ”Public Opinion and Citizens Engagement” Unit) pyynnöstä. Kyselyä koordinoi viestinnän pääosasto (DG COMM ”Public Opinion and Citizens Engagement” -yksikkö). </text:p>
      <text:p text:style-name="P23">Tämä Flash-eurobarometri kattaa koko 15-vuotiaan ja sitä vanhemman väestön kaikissa EU:n 27 jäsenvaltiossa. Tämä kohdejoukko vastaa Flash Eurobarometri -puitesopimuksessa määriteltyä suurta yleisöä. Yhteensä 25 904 haastattelua suoritettiin tietokoneavusteisen verkkohaastattelun (CAWI) kautta. </text:p>
      <text:p text:style-name="P23">Otanta-asetelmassa noudatetaan puitesopimuksen vakioeritelmiä, joihin kuuluu 1 000 haastattelua suuremmissa jäsenvaltioissa ja 500 haastattelua pienemmissä jäsenvaltioissa (LU, CY, MT). </text:p>
      <text:p text:style-name="P23"/>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60">Haastattelujen määrä maittain </text:p>
          </table:table-cell>
          <table:covered-table-cell/>
          <table:covered-table-cell/>
          <table:covered-table-cell/>
          <table:covered-table-cell/>
          <table:covered-table-cell/>
        </table:table-row>
        <table:table-row table:style-name="Tableau5.1">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cell table:style-name="Tableau5.A1" office:value-type="string">
            <text:p text:style-name="P62"/>
          </table:table-cell>
        </table:table-row>
        <table:table-row table:style-name="Tableau5.1">
          <table:table-cell table:style-name="Tableau5.A1" office:value-type="string">
            <text:p text:style-name="P60">EU</text:p>
          </table:table-cell>
          <table:table-cell table:style-name="Tableau5.A1" office:value-type="string">
            <text:p text:style-name="P60">EU</text:p>
          </table:table-cell>
          <table:table-cell table:style-name="Tableau5.C3" office:value-type="float" office:value="25904">
            <text:p text:style-name="P65">25904</text:p>
          </table:table-cell>
          <table:table-cell table:style-name="Tableau5.A1" office:value-type="string">
            <text:p text:style-name="P60">LV</text:p>
          </table:table-cell>
          <table:table-cell table:style-name="Tableau5.A1" office:value-type="string">
            <text:p text:style-name="P60">Latvia</text:p>
          </table:table-cell>
          <table:table-cell table:style-name="Tableau5.C3" office:value-type="float" office:value="1010">
            <text:p text:style-name="P65">1010</text:p>
          </table:table-cell>
        </table:table-row>
        <table:table-row table:style-name="Tableau5.1">
          <table:table-cell table:style-name="Tableau5.A1" office:value-type="string">
            <text:p text:style-name="P60">BE</text:p>
          </table:table-cell>
          <table:table-cell table:style-name="Tableau5.A1" office:value-type="string">
            <text:p text:style-name="P60">Belgia</text:p>
          </table:table-cell>
          <table:table-cell table:style-name="Tableau5.C3" office:value-type="float" office:value="1039">
            <text:p text:style-name="P65">1039</text:p>
          </table:table-cell>
          <table:table-cell table:style-name="Tableau5.A1" office:value-type="string">
            <text:p text:style-name="P60">LT</text:p>
          </table:table-cell>
          <table:table-cell table:style-name="Tableau5.A1" office:value-type="string">
            <text:p text:style-name="P60">Liettua</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BG</text:p>
          </table:table-cell>
          <table:table-cell table:style-name="Tableau5.A1" office:value-type="string">
            <text:p text:style-name="P60">Bulgaria</text:p>
          </table:table-cell>
          <table:table-cell table:style-name="Tableau5.C3" office:value-type="float" office:value="1007">
            <text:p text:style-name="P65">1007</text:p>
          </table:table-cell>
          <table:table-cell table:style-name="Tableau5.A1" office:value-type="string">
            <text:p text:style-name="P60">LU</text:p>
          </table:table-cell>
          <table:table-cell table:style-name="Tableau5.A1" office:value-type="string">
            <text:p text:style-name="P60">Luxemburg</text:p>
          </table:table-cell>
          <table:table-cell table:style-name="Tableau5.C3" office:value-type="float" office:value="506">
            <text:p text:style-name="P65">506</text:p>
          </table:table-cell>
        </table:table-row>
        <table:table-row table:style-name="Tableau5.1">
          <table:table-cell table:style-name="Tableau5.A1" office:value-type="string">
            <text:p text:style-name="P60">CZ</text:p>
          </table:table-cell>
          <table:table-cell table:style-name="Tableau5.A1" office:value-type="string">
            <text:p text:style-name="P60">Tšekki</text:p>
          </table:table-cell>
          <table:table-cell table:style-name="Tableau5.C3" office:value-type="float" office:value="1016">
            <text:p text:style-name="P65">1016</text:p>
          </table:table-cell>
          <table:table-cell table:style-name="Tableau5.A1" office:value-type="string">
            <text:p text:style-name="P60">HU</text:p>
          </table:table-cell>
          <table:table-cell table:style-name="Tableau5.A1" office:value-type="string">
            <text:p text:style-name="P60">Unkari</text:p>
          </table:table-cell>
          <table:table-cell table:style-name="Tableau5.C3" office:value-type="float" office:value="1030">
            <text:p text:style-name="P65">1030</text:p>
          </table:table-cell>
        </table:table-row>
        <table:table-row table:style-name="Tableau5.1">
          <table:table-cell table:style-name="Tableau5.A1" office:value-type="string">
            <text:p text:style-name="P60">DK</text:p>
          </table:table-cell>
          <table:table-cell table:style-name="Tableau5.A1" office:value-type="string">
            <text:p text:style-name="P60">Tanska</text:p>
          </table:table-cell>
          <table:table-cell table:style-name="Tableau5.C3" office:value-type="float" office:value="1015">
            <text:p text:style-name="P65">1015</text:p>
          </table:table-cell>
          <table:table-cell table:style-name="Tableau5.A1" office:value-type="string">
            <text:p text:style-name="P60">MT</text:p>
          </table:table-cell>
          <table:table-cell table:style-name="Tableau5.A1" office:value-type="string">
            <text:p text:style-name="P60">Malta</text:p>
          </table:table-cell>
          <table:table-cell table:style-name="Tableau5.C3" office:value-type="float" office:value="512">
            <text:p text:style-name="P65">512</text:p>
          </table:table-cell>
        </table:table-row>
        <table:table-row table:style-name="Tableau5.1">
          <table:table-cell table:style-name="Tableau5.A1" office:value-type="string">
            <text:p text:style-name="P60">DE</text:p>
          </table:table-cell>
          <table:table-cell table:style-name="Tableau5.A1" office:value-type="string">
            <text:p text:style-name="P60">Saksa</text:p>
          </table:table-cell>
          <table:table-cell table:style-name="Tableau5.C3" office:value-type="float" office:value="1008">
            <text:p text:style-name="P65">1008</text:p>
          </table:table-cell>
          <table:table-cell table:style-name="Tableau5.A1" office:value-type="string">
            <text:p text:style-name="P60">NL</text:p>
          </table:table-cell>
          <table:table-cell table:style-name="Tableau5.A1" office:value-type="string">
            <text:p text:style-name="P60">Alankomaat</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E</text:p>
          </table:table-cell>
          <table:table-cell table:style-name="Tableau5.A1" office:value-type="string">
            <text:p text:style-name="P60">Viro</text:p>
          </table:table-cell>
          <table:table-cell table:style-name="Tableau5.C3" office:value-type="float" office:value="1005">
            <text:p text:style-name="P65">1005</text:p>
          </table:table-cell>
          <table:table-cell table:style-name="Tableau5.A1" office:value-type="string">
            <text:p text:style-name="P60">AT</text:p>
          </table:table-cell>
          <table:table-cell table:style-name="Tableau5.A1" office:value-type="string">
            <text:p text:style-name="P60">Itävalta</text:p>
          </table:table-cell>
          <table:table-cell table:style-name="Tableau5.C3" office:value-type="float" office:value="1017">
            <text:p text:style-name="P65">1017</text:p>
          </table:table-cell>
        </table:table-row>
        <table:table-row table:style-name="Tableau5.1">
          <table:table-cell table:style-name="Tableau5.A1" office:value-type="string">
            <text:p text:style-name="P60">IE</text:p>
          </table:table-cell>
          <table:table-cell table:style-name="Tableau5.A1" office:value-type="string">
            <text:p text:style-name="P60">Irlannin tasavalta</text:p>
          </table:table-cell>
          <table:table-cell table:style-name="Tableau5.C3" office:value-type="float" office:value="1036">
            <text:p text:style-name="P65">1036</text:p>
          </table:table-cell>
          <table:table-cell table:style-name="Tableau5.A1" office:value-type="string">
            <text:p text:style-name="P60">PL</text:p>
          </table:table-cell>
          <table:table-cell table:style-name="Tableau5.A1" office:value-type="string">
            <text:p text:style-name="P60">Puola</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EL</text:p>
          </table:table-cell>
          <table:table-cell table:style-name="Tableau5.A1" office:value-type="string">
            <text:p text:style-name="P60">Kreikka</text:p>
          </table:table-cell>
          <table:table-cell table:style-name="Tableau5.C3" office:value-type="float" office:value="1008">
            <text:p text:style-name="P65">1008</text:p>
          </table:table-cell>
          <table:table-cell table:style-name="Tableau5.A1" office:value-type="string">
            <text:p text:style-name="P60">PT</text:p>
          </table:table-cell>
          <table:table-cell table:style-name="Tableau5.A1" office:value-type="string">
            <text:p text:style-name="P60">Portugali</text:p>
          </table:table-cell>
          <table:table-cell table:style-name="Tableau5.C3" office:value-type="float" office:value="1005">
            <text:p text:style-name="P65">1005</text:p>
          </table:table-cell>
        </table:table-row>
        <table:table-row table:style-name="Tableau5.1">
          <table:table-cell table:style-name="Tableau5.A1" office:value-type="string">
            <text:p text:style-name="P60">ES</text:p>
          </table:table-cell>
          <table:table-cell table:style-name="Tableau5.A1" office:value-type="string">
            <text:p text:style-name="P60">Espanja</text:p>
          </table:table-cell>
          <table:table-cell table:style-name="Tableau5.C3" office:value-type="float" office:value="1005">
            <text:p text:style-name="P65">1005</text:p>
          </table:table-cell>
          <table:table-cell table:style-name="Tableau5.A1" office:value-type="string">
            <text:p text:style-name="P60">RO</text:p>
          </table:table-cell>
          <table:table-cell table:style-name="Tableau5.A1" office:value-type="string">
            <text:p text:style-name="P60">Romania</text:p>
          </table:table-cell>
          <table:table-cell table:style-name="Tableau5.C3" office:value-type="float" office:value="1014">
            <text:p text:style-name="P65">1014</text:p>
          </table:table-cell>
        </table:table-row>
        <table:table-row table:style-name="Tableau5.1">
          <table:table-cell table:style-name="Tableau5.A1" office:value-type="string">
            <text:p text:style-name="P60">FR</text:p>
          </table:table-cell>
          <table:table-cell table:style-name="Tableau5.A1" office:value-type="string">
            <text:p text:style-name="P60">Ranska</text:p>
          </table:table-cell>
          <table:table-cell table:style-name="Tableau5.C3" office:value-type="float" office:value="1005">
            <text:p text:style-name="P65">1005</text:p>
          </table:table-cell>
          <table:table-cell table:style-name="Tableau5.A1" office:value-type="string">
            <text:p text:style-name="P60">SI</text:p>
          </table:table-cell>
          <table:table-cell table:style-name="Tableau5.A1" office:value-type="string">
            <text:p text:style-name="P60">Slovenia</text:p>
          </table:table-cell>
          <table:table-cell table:style-name="Tableau5.C3" office:value-type="float" office:value="1016">
            <text:p text:style-name="P65">1016</text:p>
          </table:table-cell>
        </table:table-row>
        <table:table-row table:style-name="Tableau5.1">
          <table:table-cell table:style-name="Tableau5.A1" office:value-type="string">
            <text:p text:style-name="P60">HR</text:p>
          </table:table-cell>
          <table:table-cell table:style-name="Tableau5.A1" office:value-type="string">
            <text:p text:style-name="P60">Kroatia</text:p>
          </table:table-cell>
          <table:table-cell table:style-name="Tableau5.C3" office:value-type="float" office:value="1031">
            <text:p text:style-name="P65">1031</text:p>
          </table:table-cell>
          <table:table-cell table:style-name="Tableau5.A1" office:value-type="string">
            <text:p text:style-name="P60">SK</text:p>
          </table:table-cell>
          <table:table-cell table:style-name="Tableau5.A1" office:value-type="string">
            <text:p text:style-name="P60">Slovakia</text:p>
          </table:table-cell>
          <table:table-cell table:style-name="Tableau5.C3" office:value-type="float" office:value="1003">
            <text:p text:style-name="P65">1003</text:p>
          </table:table-cell>
        </table:table-row>
        <table:table-row table:style-name="Tableau5.1">
          <table:table-cell table:style-name="Tableau5.A1" office:value-type="string">
            <text:p text:style-name="P60">IT</text:p>
          </table:table-cell>
          <table:table-cell table:style-name="Tableau5.A1" office:value-type="string">
            <text:p text:style-name="P60">Italia</text:p>
          </table:table-cell>
          <table:table-cell table:style-name="Tableau5.C3" office:value-type="float" office:value="1009">
            <text:p text:style-name="P65">1009</text:p>
          </table:table-cell>
          <table:table-cell table:style-name="Tableau5.A1" office:value-type="string">
            <text:p text:style-name="P60">FI</text:p>
          </table:table-cell>
          <table:table-cell table:style-name="Tableau5.A1" office:value-type="string">
            <text:p text:style-name="P60">Suomi</text:p>
          </table:table-cell>
          <table:table-cell table:style-name="Tableau5.C3" office:value-type="float" office:value="1024">
            <text:p text:style-name="P65">1024</text:p>
          </table:table-cell>
        </table:table-row>
        <table:table-row table:style-name="Tableau5.1">
          <table:table-cell table:style-name="Tableau5.A1" office:value-type="string">
            <text:p text:style-name="P60">CY</text:p>
          </table:table-cell>
          <table:table-cell table:style-name="Tableau5.A1" office:value-type="string">
            <text:p text:style-name="P60">Kypros</text:p>
          </table:table-cell>
          <table:table-cell table:style-name="Tableau5.C3" office:value-type="float" office:value="521">
            <text:p text:style-name="P65">521</text:p>
          </table:table-cell>
          <table:table-cell table:style-name="Tableau5.A1" office:value-type="string">
            <text:p text:style-name="P60">SE</text:p>
          </table:table-cell>
          <table:table-cell table:style-name="Tableau5.A1" office:value-type="string">
            <text:p text:style-name="P60">Ruotsi</text:p>
          </table:table-cell>
          <table:table-cell table:style-name="Tableau5.C3" office:value-type="float" office:value="1009">
            <text:p text:style-name="P65">1009</text:p>
          </table:table-cell>
        </table:table-row>
      </table:table>
      <text:p text:style-name="P23"/>
      <text:p text:style-name="P53">Virhemarginaali </text:p>
      <text:p text:style-name="P23">Tutkimustuloksiin sovelletaan näytteenoton toleransseja. ”Virhemarginaalilla” kvantifioidaan kyselyn tulokseen liittyvä epävarmuus (tai luottamus siihen). Yleissääntönä on, että mitä enemmän haastatteluja tehdään (otoksen koko), sitä pienempi on virhemarginaali. Jos otos on 500, virhemarginaali on enintään 4,4 prosenttiyksikköä, ja jos otos on 1 000, virhemarginaali on enintään 3,1 prosenttiyksikköä.</text:p>
      <text:p text:style-name="P23"><draw:frame draw:style-name="fr1" draw:name="Cadre4" text:anchor-type="paragraph" svg:x="-0.032cm" svg:y="5.032cm" svg:width="17.11cm" draw:z-index="25"><draw:text-box fo:min-height="3.683cm"><text:p text:style-name="P14">(taulukko toisesta Eurobarometri-raportista)</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2"/></table:table-cell><table:table-cell table:style-name="Tableau34.A1" table:number-columns-spanned="10" office:value-type="string"><text:p text:style-name="P64">Otantaprosessista johtuvat tilastolliset liikkumavarat</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A1" table:number-columns-spanned="10" office:value-type="string"><text:p text:style-name="P65">(95 %:n luottamustasoll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2"/></table:table-cell></table:table-row><table:table-row table:style-name="Tableau34.1"><table:table-cell table:style-name="Tableau34.A1" table:number-columns-spanned="6" office:value-type="string"><text:p text:style-name="P60">eri otoskoot ovat riveissä </text:p></table:table-cell><table:covered-table-cell/><table:covered-table-cell/><table:covered-table-cell/><table:covered-table-cell/><table:covered-table-cell/><table:table-cell table:style-name="Tableau34.A1" table:number-columns-spanned="6" office:value-type="string"><text:p text:style-name="P66">erilaiset havaitut tulokset ovat sarakkeissa</text:p></table:table-cell><table:covered-table-cell/><table:covered-table-cell/><table:covered-table-cell/><table:covered-table-cell/><table:covered-table-cell/></table:table-row><table:table-row table:style-name="Tableau34.1"><table:table-cell table:style-name="Tableau34.A1" office:value-type="string"><text:p text:style-name="P86"/></table:table-cell><table:table-cell table:style-name="Tableau34.B4" office:value-type="percentage" office:value="0.05"><text:p text:style-name="P65">5 %</text:p></table:table-cell><table:table-cell table:style-name="Tableau34.B4" office:value-type="percentage" office:value="0.1"><text:p text:style-name="P65">10 %</text:p></table:table-cell><table:table-cell table:style-name="Tableau34.B4" office:value-type="percentage" office:value="0.15"><text:p text:style-name="P65">15 %</text:p></table:table-cell><table:table-cell table:style-name="Tableau34.B4" office:value-type="percentage" office:value="0.2"><text:p text:style-name="P65">20 %</text:p></table:table-cell><table:table-cell table:style-name="Tableau34.B4" office:value-type="percentage" office:value="0.25"><text:p text:style-name="P65">25 %</text:p></table:table-cell><table:table-cell table:style-name="Tableau34.B4" office:value-type="percentage" office:value="0.3"><text:p text:style-name="P65">30 %</text:p></table:table-cell><table:table-cell table:style-name="Tableau34.B4" office:value-type="percentage" office:value="0.35"><text:p text:style-name="P65">35 %</text:p></table:table-cell><table:table-cell table:style-name="Tableau34.B4" office:value-type="percentage" office:value="0.4"><text:p text:style-name="P65">40 %</text:p></table:table-cell><table:table-cell table:style-name="Tableau34.B4" office:value-type="percentage" office:value="0.45"><text:p text:style-name="P65">4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2"/></table:table-cell><table:table-cell table:style-name="Tableau34.B4" office:value-type="percentage" office:value="0.95"><text:p text:style-name="P65">95 %</text:p></table:table-cell><table:table-cell table:style-name="Tableau34.B4" office:value-type="percentage" office:value="0.9"><text:p text:style-name="P65">90 %</text:p></table:table-cell><table:table-cell table:style-name="Tableau34.B4" office:value-type="percentage" office:value="0.85"><text:p text:style-name="P65">85 %</text:p></table:table-cell><table:table-cell table:style-name="Tableau34.B4" office:value-type="percentage" office:value="0.8"><text:p text:style-name="P65">80 %</text:p></table:table-cell><table:table-cell table:style-name="Tableau34.B4" office:value-type="percentage" office:value="0.75"><text:p text:style-name="P65">75 %</text:p></table:table-cell><table:table-cell table:style-name="Tableau34.B4" office:value-type="percentage" office:value="0.7"><text:p text:style-name="P65">70 %</text:p></table:table-cell><table:table-cell table:style-name="Tableau34.B4" office:value-type="percentage" office:value="0.65"><text:p text:style-name="P65">65 %</text:p></table:table-cell><table:table-cell table:style-name="Tableau34.B4" office:value-type="percentage" office:value="0.6"><text:p text:style-name="P65">60 %</text:p></table:table-cell><table:table-cell table:style-name="Tableau34.B4" office:value-type="percentage" office:value="0.55"><text:p text:style-name="P65">55 %</text:p></table:table-cell><table:table-cell table:style-name="Tableau34.B4" office:value-type="percentage" office:value="0.5"><text:p text:style-name="P65">50 %</text:p></table:table-cell><table:table-cell table:style-name="Tableau34.A1" office:value-type="string"><text:p text:style-name="P62"/></table:table-cell></table:table-row><table:table-row table:style-name="Tableau34.1"><table:table-cell table:style-name="Tableau34.A1" office:value-type="string"><text:p text:style-name="P66">N = 50 </text:p></table:table-cell><table:table-cell table:style-name="Tableau34.B6" office:value-type="float" office:value="6"><text:p text:style-name="P65">6,0</text:p></table:table-cell><table:table-cell table:style-name="Tableau34.B6" office:value-type="float" office:value="8.3"><text:p text:style-name="P65">8,3</text:p></table:table-cell><table:table-cell table:style-name="Tableau34.B6" office:value-type="float" office:value="9.9"><text:p text:style-name="P65">9,9</text:p></table:table-cell><table:table-cell table:style-name="Tableau34.B6" office:value-type="float" office:value="11.1"><text:p text:style-name="P65">11,1</text:p></table:table-cell><table:table-cell table:style-name="Tableau34.B6" office:value-type="float" office:value="12"><text:p text:style-name="P65">12,0</text:p></table:table-cell><table:table-cell table:style-name="Tableau34.B6" office:value-type="float" office:value="12.7"><text:p text:style-name="P65">12,7</text:p></table:table-cell><table:table-cell table:style-name="Tableau34.B6" office:value-type="float" office:value="13.2"><text:p text:style-name="P65">13,2</text:p></table:table-cell><table:table-cell table:style-name="Tableau34.B6" office:value-type="float" office:value="13.6"><text:p text:style-name="P65">13,6</text:p></table:table-cell><table:table-cell table:style-name="Tableau34.B6" office:value-type="float" office:value="13.8"><text:p text:style-name="P65">13,8</text:p></table:table-cell><table:table-cell table:style-name="Tableau34.B6" office:value-type="float" office:value="13.9"><text:p text:style-name="P65">13,9</text:p></table:table-cell><table:table-cell table:style-name="Tableau34.A1" office:value-type="string"><text:p text:style-name="P60">N = 50</text:p></table:table-cell></table:table-row><table:table-row table:style-name="Tableau34.1"><table:table-cell table:style-name="Tableau34.A1" office:value-type="string"><text:p text:style-name="P66">N = 500 </text:p></table:table-cell><table:table-cell table:style-name="Tableau34.B6" office:value-type="float" office:value="1.9"><text:p text:style-name="P65">1,9</text:p></table:table-cell><table:table-cell table:style-name="Tableau34.B6" office:value-type="float" office:value="2.6"><text:p text:style-name="P65">2,6</text:p></table:table-cell><table:table-cell table:style-name="Tableau34.B6" office:value-type="float" office:value="3.1"><text:p text:style-name="P65">3,1</text:p></table:table-cell><table:table-cell table:style-name="Tableau34.B6" office:value-type="float" office:value="3.5"><text:p text:style-name="P65">3,5</text:p></table:table-cell><table:table-cell table:style-name="Tableau34.B6" office:value-type="float" office:value="3.8"><text:p text:style-name="P65">3,8</text:p></table:table-cell><table:table-cell table:style-name="Tableau34.B6" office:value-type="float" office:value="4"><text:p text:style-name="P65">4,0</text:p></table:table-cell><table:table-cell table:style-name="Tableau34.B6" office:value-type="float" office:value="4.2"><text:p text:style-name="P65">4,2</text:p></table:table-cell><table:table-cell table:style-name="Tableau34.B6" office:value-type="float" office:value="4.3"><text:p text:style-name="P65">4,3</text:p></table:table-cell><table:table-cell table:style-name="Tableau34.B6" office:value-type="float" office:value="4.4"><text:p text:style-name="P65">4,4</text:p></table:table-cell><table:table-cell table:style-name="Tableau34.B6" office:value-type="float" office:value="4.4"><text:p text:style-name="P65">4,4</text:p></table:table-cell><table:table-cell table:style-name="Tableau34.A1" office:value-type="string"><text:p text:style-name="P60">N = 500</text:p></table:table-cell></table:table-row><table:table-row table:style-name="Tableau34.1"><table:table-cell table:style-name="Tableau34.A1" office:value-type="string"><text:p text:style-name="P68">N = 1000 </text:p></table:table-cell><table:table-cell table:style-name="Tableau34.B6" office:value-type="float" office:value="1.4"><text:p text:style-name="P69">1,4</text:p></table:table-cell><table:table-cell table:style-name="Tableau34.B6" office:value-type="float" office:value="1.9"><text:p text:style-name="P69">1,9</text:p></table:table-cell><table:table-cell table:style-name="Tableau34.B6" office:value-type="float" office:value="2.2"><text:p text:style-name="P69">2,2</text:p></table:table-cell><table:table-cell table:style-name="Tableau34.B6" office:value-type="float" office:value="2.5"><text:p text:style-name="P69">2,5</text:p></table:table-cell><table:table-cell table:style-name="Tableau34.B6" office:value-type="float" office:value="2.7"><text:p text:style-name="P69">2,7</text:p></table:table-cell><table:table-cell table:style-name="Tableau34.B6" office:value-type="float" office:value="2.8"><text:p text:style-name="P69">2,8</text:p></table:table-cell><table:table-cell table:style-name="Tableau34.B6" office:value-type="float" office:value="3"><text:p text:style-name="P69">3,0</text:p></table:table-cell><table:table-cell table:style-name="Tableau34.B6" office:value-type="float" office:value="3"><text:p text:style-name="P69">3,0</text:p></table:table-cell><table:table-cell table:style-name="Tableau34.B6" office:value-type="float" office:value="3.1"><text:p text:style-name="P69">3,1</text:p></table:table-cell><table:table-cell table:style-name="Tableau34.B6" office:value-type="float" office:value="3.1"><text:p text:style-name="P69">3,1</text:p></table:table-cell><table:table-cell table:style-name="Tableau34.A1" office:value-type="string"><text:p text:style-name="P70">N = 1000</text:p></table:table-cell></table:table-row><table:table-row table:style-name="Tableau34.1"><table:table-cell table:style-name="Tableau34.A1" office:value-type="string"><text:p text:style-name="P66">N = 1500 </text:p></table:table-cell><table:table-cell table:style-name="Tableau34.B6" office:value-type="float" office:value="1.1"><text:p text:style-name="P65">1,1</text:p></table:table-cell><table:table-cell table:style-name="Tableau34.B6" office:value-type="float" office:value="1.5"><text:p text:style-name="P65">1,5</text:p></table:table-cell><table:table-cell table:style-name="Tableau34.B6" office:value-type="float" office:value="1.8"><text:p text:style-name="P65">1,8</text:p></table:table-cell><table:table-cell table:style-name="Tableau34.B6" office:value-type="float" office:value="2"><text:p text:style-name="P65">2,0</text:p></table:table-cell><table:table-cell table:style-name="Tableau34.B6" office:value-type="float" office:value="2.2"><text:p text:style-name="P65">2,2</text:p></table:table-cell><table:table-cell table:style-name="Tableau34.B6" office:value-type="float" office:value="2.3"><text:p text:style-name="P65">2,3</text:p></table:table-cell><table:table-cell table:style-name="Tableau34.B6" office:value-type="float" office:value="2.4"><text:p text:style-name="P65">2,4</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B6" office:value-type="float" office:value="2.5"><text:p text:style-name="P65">2,5</text:p></table:table-cell><table:table-cell table:style-name="Tableau34.A1" office:value-type="string"><text:p text:style-name="P60">N = 1500</text:p></table:table-cell></table:table-row><table:table-row table:style-name="Tableau34.1"><table:table-cell table:style-name="Tableau34.A1" office:value-type="string"><text:p text:style-name="P66">N=2000 </text:p></table:table-cell><table:table-cell table:style-name="Tableau34.B6" office:value-type="float" office:value="1"><text:p text:style-name="P65">1,0</text:p></table:table-cell><table:table-cell table:style-name="Tableau34.B6" office:value-type="float" office:value="1.3"><text:p text:style-name="P65">1,3</text:p></table:table-cell><table:table-cell table:style-name="Tableau34.B6" office:value-type="float" office:value="1.6"><text:p text:style-name="P65">1,6</text:p></table:table-cell><table:table-cell table:style-name="Tableau34.B6" office:value-type="float" office:value="1.8"><text:p text:style-name="P65">1,8</text:p></table:table-cell><table:table-cell table:style-name="Tableau34.B6" office:value-type="float" office:value="1.9"><text:p text:style-name="P65">1,9</text:p></table:table-cell><table:table-cell table:style-name="Tableau34.B6" office:value-type="float" office:value="2"><text:p text:style-name="P65">2,0</text:p></table:table-cell><table:table-cell table:style-name="Tableau34.B6" office:value-type="float" office:value="2.1"><text:p text:style-name="P65">2,1</text:p></table:table-cell><table:table-cell table:style-name="Tableau34.B6" office:value-type="float" office:value="2.1"><text:p text:style-name="P65">2,1</text:p></table:table-cell><table:table-cell table:style-name="Tableau34.B6" office:value-type="float" office:value="2.2"><text:p text:style-name="P65">2,2</text:p></table:table-cell><table:table-cell table:style-name="Tableau34.B6" office:value-type="float" office:value="2.2"><text:p text:style-name="P65">2,2</text:p></table:table-cell><table:table-cell table:style-name="Tableau34.A1" office:value-type="string"><text:p text:style-name="P60">N=2000</text:p></table:table-cell></table:table-row></table:table><text:p text:style-name="P13"/></draw:text-box></draw:frame></text:p>
      <text:p text:style-name="P23"/>
      <text:p text:style-name="P23"/>
      <text:p text:style-name="P23"/>
      <text:p text:style-name="P23"/>
      <text:p text:style-name="P23"/>
      <text:p text:style-name="P23"/>
      <text:p text:style-name="P23"/>
      <text:h text:style-name="P17" text:outline-level="1"><text:bookmark-start text:name="__RefHeading___Toc4090_3967327191"/><text:span text:style-name="T5">8. Qu</text:span> estionnaire <text:bookmark-end text:name="__RefHeading___Toc4090_3967327191"/></text:h>
      <text:p text:style-name="P23">Haastattelutila: Online-tilassa (CAWI) </text:p>
      <text:p text:style-name="P23">Kohderyhmä: Suuri yleisö, 15<text:span text:style-name="T5">+</text:span> </text:p>
      <text:p text:style-name="P23">Kattavuus: 27 EU:n jäsenvaltiota </text:p>
      <text:p text:style-name="P23">Kenttätyön päivämäärät: 19.–24. kesäkuuta 2026 </text:p>
      <text:p text:style-name="P23">Näytteen<text:span text:style-name="T15"> koko:</text:span> 25904 haastattelua (noin 1000 suurissa maissa ja 500 pienemmissä maissa) </text:p>
      <text:p text:style-name="P39">Sosiodemografiset kysymykset: ikä, sukupuoli, koulutus, ammatti, alue, kaupungistuminen, kotitalouksien kokoonpano ja taloudelliset vaikeudet.</text:p>
      <text:p text:style-name="P23">EU:n vahvuudet, haasteet ja prioriteetit </text:p>
      <text:p text:style-name="P23"/>
      <text:p text:style-name="P42"><text:span text:style-name="T7">Q1 : Mitkä</text:span><text:span text:style-name="T6"> seuraavista ovat mielestäsi EU:n tämänhetkiset suurimmat haasteet? Valitse enintään kolme vastausta. </text:span></text:p>
      <text:p text:style-name="P40">(RANDOMISE 1-11 – enintään 3 vastausta)</text:p>
      <text:p text:style-name="P23">Sosiaalinen eriarvoisuus 1 </text:p>
      <text:p text:style-name="P23">Riittämätön talouskasvu 2 </text:p>
      <text:p text:style-name="P23">Elinkustannukset 3 </text:p>
      <text:p text:style-name="P23">Ukrainan sota 4 </text:p>
      <text:p text:style-name="P23">Lähi-idän konfliktit (M) 5 </text:p>
      <text:p text:style-name="P23">Ilmastonmuutos ja ympäristökysymykset 6 </text:p>
      <text:p text:style-name="P23">Laiton muuttoliike 7 </text:p>
      <text:p text:style-name="P23">Rikollisuus ja terrorismi 8 </text:p>
      <text:p text:style-name="P23">Digitaaliteknologian vaikutus yhteiskuntaan 9 </text:p>
      <text:p text:style-name="P23">Disinformaatio ja tiedon manipulointi 10 </text:p>
      <text:p text:style-name="P23">Turvallisuus- ja puolustuskysymykset 11 </text:p>
      <text:p text:style-name="P23">Muut 12 </text:p>
      <text:p text:style-name="P23">Ei mitään 13 </text:p>
      <text:p text:style-name="P23">En tiedä 998 </text:p>
      <text:p text:style-name="P23"/>
      <text:p text:style-name="P23"/>
      <text:p text:style-name="P43"><text:span text:style-name="T8">Katsotteko, että EU:n</text:span> olisi käsiteltävä seuraavia aloja ensisijaisena kysymyksenä? Valitse enintään kolme vastausta. </text:p>
      <text:p text:style-name="P40">(RANDOMISE 1-17 – enintään 3 vastausta)</text:p>
      <text:p text:style-name="P23">Laiton muuttoliike 1 </text:p>
      <text:p text:style-name="P23">Ukrainan sota 2 </text:p>
      <text:p text:style-name="P23">Turvallisuus ja puolustus 3 </text:p>
      <text:p text:style-name="P23">Talous ja julkinen talous 4 </text:p>
      <text:p text:style-name="P23">Teollisuus ja kilpailukyky 5 </text:p>
      <text:p text:style-name="P23">Maatalous ja elintarviketurva 6 </text:p>
      <text:p text:style-name="P23"><text:soft-page-break/>Ilmastonmuutos ja ympäristö 7 </text:p>
      <text:p text:style-name="P23">Koulutus 8 </text:p>
      <text:p text:style-name="P23">Työpaikat, sosiaalinen tasa-arvo ja osaaminen 9 </text:p>
      <text:p text:style-name="P23">Energia 10 </text:p>
      <text:p text:style-name="P23">Kauppa 11 </text:p>
      <text:p text:style-name="P23">Tutkimus ja innovointi 12 </text:p>
      <text:p text:style-name="P23">Kansanterveys 13 </text:p>
      <text:p text:style-name="P23">Digitaaliteknologian vaikutus yhteiskuntaan (N) 14 </text:p>
      <text:p text:style-name="P23">Demokratia, ihmisoikeudet ja oikeusvaltio 15 </text:p>
      <text:p text:style-name="P23">Lähi-idän konfliktit (N) 16 </text:p>
      <text:p text:style-name="P23">Muut 17 </text:p>
      <text:p text:style-name="P23">Ei mitään 18 </text:p>
      <text:p text:style-name="P23">En tiedä 998 </text:p>
      <text:p text:style-name="P23"/>
      <text:p text:style-name="P44"><text:span text:style-name="T15">Okratia</text:span> ja oikeusvaltioperiaate EU:ssa </text:p>
      <text:p text:style-name="P23"/>
      <text:p text:style-name="P23"><text:span text:style-name="T10">Kysymys 3</text:span> <text:span text:style-name="T9">Mitkä seuraavista ovat mielestäsi demokraattisen yhteiskunnan tärkeimmät osatekijät?</text:span> </text:p>
      <text:p text:style-name="P40">(RANDOMISE 1–10 – enintään 3 vastausta)</text:p>
      <text:p text:style-name="P23">Vapaat ja rehelliset vaalit 1 </text:p>
      <text:p text:style-name="P23">Sananvapaus/ilmaisunvapaus 2 </text:p>
      <text:p text:style-name="P23">Tiedotusvälineiden vapaus ja riippumattomuus 3 </text:p>
      <text:p text:style-name="P23">Oikeusvaltioperiaatteen kunnioittaminen ja perusoikeuksien suojelu 4 </text:p>
      <text:p text:style-name="P23">Riippumaton oikeuslaitos 5 </text:p>
      <text:p text:style-name="P23">Kansalaisten mahdollisuus osallistua julkiseen keskusteluun ja päätöksentekoon 6 </text:p>
      <text:p text:style-name="P23">Poliittisten johtajien avoimuus ja vastuuvelvollisuus 7 </text:p>
      <text:p text:style-name="P23">Vähemmistöjen oikeuksien kunnioittaminen 8 </text:p>
      <text:p text:style-name="P23">Korruption torjunta 9 </text:p>
      <text:p text:style-name="P23">Vahva oppositio, joka pystyy arvostelemaan hallitusta 10 </text:p>
      <text:p text:style-name="P23">Muut 11 </text:p>
      <text:p text:style-name="P23">Ei mikään näistä 12 </text:p>
      <text:p text:style-name="P23">En tiedä 13 </text:p>
      <text:p text:style-name="P23"/>
      <text:p text:style-name="P44"><text:span text:style-name="T8">Q4 Ov</text:span> erall, kuinka tyytyväinen tai tyytymätön olet oikeusvaltion kunnioittamiseen... </text:p>
      <text:p text:style-name="P46">(Vain yksi vastaus)</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P62"/>
          </table:table-cell>
          <table:table-cell table:style-name="Tableau6.A1" office:value-type="string">
            <text:p text:style-name="P62"/>
          </table:table-cell>
          <table:table-cell table:style-name="Tableau6.A1" office:value-type="string">
            <text:p text:style-name="P71">Erittäin tyytyväinen</text:p>
          </table:table-cell>
          <table:table-cell table:style-name="Tableau6.A1" office:value-type="string">
            <text:p text:style-name="P71">Melko tyytyväinen</text:p>
          </table:table-cell>
          <table:table-cell table:style-name="Tableau6.A1" office:value-type="string">
            <text:p text:style-name="P71">Melko tyytymätön</text:p>
          </table:table-cell>
          <table:table-cell table:style-name="Tableau6.A1" office:value-type="string">
            <text:p text:style-name="P71">Erittäin tyytymätön</text:p>
          </table:table-cell>
          <table:table-cell table:style-name="Tableau6.A1" office:value-type="string">
            <text:p text:style-name="P71">En tiedä</text:p>
          </table:table-cell>
        </table:table-row>
        <table:table-row table:style-name="Tableau6.2">
          <table:table-cell table:style-name="Tableau6.A1" office:value-type="string">
            <text:p text:style-name="P71">1</text:p>
          </table:table-cell>
          <table:table-cell table:style-name="Tableau6.A1" office:value-type="string">
            <text:p text:style-name="P71">(Maamme)</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row>
          <table:table-cell table:style-name="Tableau6.A1" office:value-type="string">
            <text:p text:style-name="P71">2</text:p>
          </table:table-cell>
          <table:table-cell table:style-name="Tableau6.A1" office:value-type="string">
            <text:p text:style-name="P71">EU:n</text:p>
          </table:table-cell>
          <table:table-cell table:style-name="Tableau6.A1" office:value-type="string">
            <text:p text:style-name="P71">1</text:p>
          </table:table-cell>
          <table:table-cell table:style-name="Tableau6.A1" office:value-type="string">
            <text:p text:style-name="P71">2</text:p>
          </table:table-cell>
          <table:table-cell table:style-name="Tableau6.A1" office:value-type="string">
            <text:p text:style-name="P71">3</text:p>
          </table:table-cell>
          <table:table-cell table:style-name="Tableau6.A1" office:value-type="string">
            <text:p text:style-name="P71">4</text:p>
          </table:table-cell>
          <table:table-cell table:style-name="Tableau6.A1" office:value-type="string">
            <text:p text:style-name="P71">998</text:p>
          </table:table-cell>
        </table:table-row>
      </table:table>
      <text:p text:style-name="P23"/>
      <text:p text:style-name="P44"><text:span text:style-name="T8">Kysymys 5</text:span> Kerro minulle kunkin seuraavan toimen osalta, onko mielestäsi tehokasta<text:span text:style-name="T8"> vai</text:span> ei<text:span text:style-name="T8"> edistää poliittista päätöksentekoa EU:n tasolla vaalien</text:span> jälkeen? </text:p>
      <text:p text:style-name="P46"><text:soft-page-break/>(RANDOMISE – yksi vastaus per linja)</text:p>
      <text:p text:style-name="P23"><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71">Erittäin tehokas</text:p>
          </table:table-cell>
          <table:table-cell table:style-name="Tableau7.A1" office:value-type="string">
            <text:p text:style-name="P71">Melko tehokas</text:p>
          </table:table-cell>
          <table:table-cell table:style-name="Tableau7.A1" office:value-type="string">
            <text:p text:style-name="P71">Ei kovin tehokas</text:p>
          </table:table-cell>
          <table:table-cell table:style-name="Tableau7.A1" office:value-type="string">
            <text:p text:style-name="P71">Ei lainkaan tehokas</text:p>
          </table:table-cell>
          <table:table-cell table:style-name="Tableau7.A1" office:value-type="string">
            <text:p text:style-name="P71">En tiedä</text:p>
          </table:table-cell>
        </table:table-row>
        <table:table-row>
          <table:table-cell table:style-name="Tableau7.A1" office:value-type="string">
            <text:p text:style-name="P71">1</text:p>
          </table:table-cell>
          <table:table-cell table:style-name="Tableau7.A1" office:value-type="string">
            <text:p text:style-name="P71">Jäsenyys yhdistyksessä tai kansalaisjärjestössä</text:p>
          </table:table-cell>
          <table:table-cell table:style-name="Tableau7.A1" office:value-type="string">
            <text:p text:style-name="P71">1</text:p>
          </table:table-cell>
          <table:table-cell table:style-name="Tableau7.A1" office:value-type="string">
            <text:p text:style-name="P71">2</text:p>
          </table:table-cell>
          <table:table-cell table:style-name="Tableau7.A1" office:value-type="string">
            <text:p text:style-name="P71">3</text:p>
          </table:table-cell>
          <table:table-cell table:style-name="Tableau7.A1" office:value-type="string">
            <text:p text:style-name="P71">4</text:p>
          </table:table-cell>
          <table:table-cell table:style-name="Tableau7.A1" office:value-type="string">
            <text:p text:style-name="P71">998</text:p>
          </table:table-cell>
        </table:table-row>
        <table:table-row>
          <table:table-cell table:style-name="Tableau7.A1" office:value-type="string">
            <text:p text:style-name="P71">2</text:p>
          </table:table-cell>
          <table:table-cell table:style-name="Tableau7.A1" office:value-type="string">
            <text:p text:style-name="P62">Osallistu eurooppalaiseen kansalaisaloitteeseen (vähintään miljoonan kansalaisen allekirjoittama pyyntö vähintään seitsemästä jäsenvaltiosta, jossa pyydetään Euroopan komissiota ehdottamaan uusia lakeja aloilla, joilla komissiolla on valtuudet toimia) tai eurooppalaiseen kansalaispaneeliin (satunnaisesti valittu EU:n tason kansalaiskokous, joka tekee yhteistyötä toimintapoliittisten suositusten parissa)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3</text:p>
          </table:table-cell>
          <table:table-cell table:style-name="Tableau7.A1" office:value-type="string">
            <text:p text:style-name="P72">Poliittisten liikkeiden puolueisiin tai liittoihin osallistumine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4</text:p>
          </table:table-cell>
          <table:table-cell table:style-name="Tableau7.A1" office:value-type="string">
            <text:p text:style-name="P72">Boikotoi tai osta tiettyjä tuotteita poliittisista, eettisistä tai ympäristöön liittyvistä syistä </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row>
          <table:table-cell table:style-name="Tableau7.A1" office:value-type="string">
            <text:p text:style-name="P71">5</text:p>
          </table:table-cell>
          <table:table-cell table:style-name="Tableau7.A1" office:value-type="string">
            <text:p text:style-name="P72">Osallistu mielenosoitukseen tai mielenosoitukseen</text:p>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cell table:style-name="Tableau7.A1" office:value-type="string">
            <text:p text:style-name="P62"/>
          </table:table-cell>
        </table:table-row>
      </table:table>
      <text:p text:style-name="P23"/>
      <text:p text:style-name="P44">Itsenäisyys ja kauppa </text:p>
      <text:p text:style-name="P44"><text:span text:style-name="T8">K6 </text:span>Missä määrin olet samaa tai eri mieltä seuraavista väittämistä? </text:p>
      <text:p text:style-name="P40">(ROTATE – yksi vastaus per linja)</text:p>
      <text:p text:style-name="P47"/>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73"/>
          </table:table-cell>
          <table:table-cell table:style-name="Tableau8.A1" office:value-type="string">
            <text:p text:style-name="P73"/>
          </table:table-cell>
          <table:table-cell table:style-name="Tableau8.A1" office:value-type="string">
            <text:p text:style-name="P71">Täysin samaa mieltä</text:p>
          </table:table-cell>
          <table:table-cell table:style-name="Tableau8.A1" office:value-type="string">
            <text:p text:style-name="P71">Tend suostua</text:p>
          </table:table-cell>
          <table:table-cell table:style-name="Tableau8.A1" office:value-type="string">
            <text:p text:style-name="P71">Yritetään olla eri mieltä</text:p>
          </table:table-cell>
          <table:table-cell table:style-name="Tableau8.A1" office:value-type="string">
            <text:p text:style-name="P71">Täysin eri mieltä</text:p>
          </table:table-cell>
          <table:table-cell table:style-name="Tableau8.A1" office:value-type="string">
            <text:p text:style-name="P71">En tiedä</text:p>
          </table:table-cell>
        </table:table-row>
        <table:table-row table:style-name="Tableau8.2">
          <table:table-cell table:style-name="Tableau8.A1" office:value-type="string">
            <text:p text:style-name="P71">1</text:p>
          </table:table-cell>
          <table:table-cell table:style-name="Tableau8.A1" office:value-type="string">
            <text:p text:style-name="P71">Jäsenvaltiot voivat saavuttaa parempia tuloksia kauppaneuvotteluissa tekemällä yhteistyötä EU:n tasolla </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row>
          <table:table-cell table:style-name="Tableau8.A1" office:value-type="string">
            <text:p text:style-name="P71">2</text:p>
          </table:table-cell>
          <table:table-cell table:style-name="Tableau8.A1" office:value-type="string">
            <text:p text:style-name="P71">EU:n olisi vahvistettava taloudellista riippumattomuuttaan monipuolistamalla kauppasuhteitaan</text:p>
          </table:table-cell>
          <table:table-cell table:style-name="Tableau8.A1" office:value-type="string">
            <text:p text:style-name="P71">1</text:p>
          </table:table-cell>
          <table:table-cell table:style-name="Tableau8.A1" office:value-type="string">
            <text:p text:style-name="P71">2</text:p>
          </table:table-cell>
          <table:table-cell table:style-name="Tableau8.A1" office:value-type="string">
            <text:p text:style-name="P71">3</text:p>
          </table:table-cell>
          <table:table-cell table:style-name="Tableau8.A1" office:value-type="string">
            <text:p text:style-name="P71">4</text:p>
          </table:table-cell>
          <table:table-cell table:style-name="Tableau8.A1" office:value-type="string">
            <text:p text:style-name="P71">998</text:p>
          </table:table-cell>
        </table:table-row>
      </table:table>
      <text:p text:style-name="P47"/>
      <text:p text:style-name="P44"><text:span text:style-name="T8">D</text:span> efence, mukaan lukien tuleva turvallisuusstrategia</text:p>
      <text:p text:style-name="P44"><text:span text:style-name="T8">K</text:span> 7 Missä määrin olet samaa tai eri mieltä seuraavista väittämistä, kun otetaan huomioon nykyinen kansainvälinen tilanne?</text:p>
      <text:p text:style-name="P40">(ROTATE – yksi vastaus per linja)</text:p>
      <text:p text:style-name="P47"/>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73"/>
          </table:table-cell>
          <table:table-cell table:style-name="Tableau9.A1" office:value-type="string">
            <text:p text:style-name="P73"/>
          </table:table-cell>
          <table:table-cell table:style-name="Tableau9.A1" office:value-type="string">
            <text:p text:style-name="P71">Täysin samaa mieltä</text:p>
          </table:table-cell>
          <table:table-cell table:style-name="Tableau9.A1" office:value-type="string">
            <text:p text:style-name="P71">Tend suostua</text:p>
          </table:table-cell>
          <table:table-cell table:style-name="Tableau9.A1" office:value-type="string">
            <text:p text:style-name="P71">Yritetään olla eri mieltä</text:p>
          </table:table-cell>
          <table:table-cell table:style-name="Tableau9.A1" office:value-type="string">
            <text:p text:style-name="P71">Täysin eri mieltä</text:p>
          </table:table-cell>
          <table:table-cell table:style-name="Tableau9.A1" office:value-type="string">
            <text:p text:style-name="P71">En tiedä</text:p>
          </table:table-cell>
        </table:table-row>
        <table:table-row table:style-name="Tableau9.2">
          <table:table-cell table:style-name="Tableau9.A1" office:value-type="string">
            <text:p text:style-name="P71">1</text:p>
          </table:table-cell>
          <table:table-cell table:style-name="Tableau9.A1" office:value-type="string">
            <text:p text:style-name="P71">(Maamme) turvallisuus on uhattuna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row>
          <table:table-cell table:style-name="Tableau9.A1" office:value-type="string">
            <text:p text:style-name="P71">2</text:p>
          </table:table-cell>
          <table:table-cell table:style-name="Tableau9.A1" office:value-type="string">
            <text:p text:style-name="P71">EU:n olisi vahvistettava valmiuksiaan puolustautua itsenäisesti mahdollisia ulkoisia uhkia vastaan (N) </text:p>
          </table:table-cell>
          <table:table-cell table:style-name="Tableau9.A1" office:value-type="string">
            <text:p text:style-name="P71">1</text:p>
          </table:table-cell>
          <table:table-cell table:style-name="Tableau9.A1" office:value-type="string">
            <text:p text:style-name="P71">2</text:p>
          </table:table-cell>
          <table:table-cell table:style-name="Tableau9.A1" office:value-type="string">
            <text:p text:style-name="P71">3</text:p>
          </table:table-cell>
          <table:table-cell table:style-name="Tableau9.A1" office:value-type="string">
            <text:p text:style-name="P71">4</text:p>
          </table:table-cell>
          <table:table-cell table:style-name="Tableau9.A1" office:value-type="string">
            <text:p text:style-name="P71">998</text:p>
          </table:table-cell>
        </table:table-row>
      </table:table>
      <text:p text:style-name="P47"/>
      <text:p text:style-name="P44"><text:span text:style-name="T8">Kysymys 8:</text:span> Missä määrin luotatte siihen, että Euroopan unioni vahvistaa turvallisuutta ja puolustusta Euroopassa ja suojelee kansalaisiaan? </text:p>
      <text:p text:style-name="P40"><text:soft-page-break/>(Vain yksi vastaus)</text:p>
      <table:table table:name="Tableau10" table:style-name="Tableau10">
        <table:table-column table:style-name="Tableau10.A"/>
        <table:table-column table:style-name="Tableau10.B"/>
        <table:table-row>
          <table:table-cell table:style-name="Tableau10.A1" office:value-type="string">
            <text:p text:style-name="P71">Luota täysin</text:p>
          </table:table-cell>
          <table:table-cell table:style-name="Tableau10.A1" office:value-type="string">
            <text:p text:style-name="P71">1</text:p>
          </table:table-cell>
        </table:table-row>
        <table:table-row>
          <table:table-cell table:style-name="Tableau10.A1" office:value-type="string">
            <text:p text:style-name="P71">Taipua luottamukseen</text:p>
          </table:table-cell>
          <table:table-cell table:style-name="Tableau10.A1" office:value-type="string">
            <text:p text:style-name="P71">2</text:p>
          </table:table-cell>
        </table:table-row>
        <table:table-row>
          <table:table-cell table:style-name="Tableau10.A1" office:value-type="string">
            <text:p text:style-name="P71">Taistele olla luottamatta</text:p>
          </table:table-cell>
          <table:table-cell table:style-name="Tableau10.A1" office:value-type="string">
            <text:p text:style-name="P71">3</text:p>
          </table:table-cell>
        </table:table-row>
        <table:table-row>
          <table:table-cell table:style-name="Tableau10.A1" office:value-type="string">
            <text:p text:style-name="P71">Älä luota ollenkaan</text:p>
          </table:table-cell>
          <table:table-cell table:style-name="Tableau10.A1" office:value-type="string">
            <text:p text:style-name="P71">4</text:p>
          </table:table-cell>
        </table:table-row>
        <table:table-row>
          <table:table-cell table:style-name="Tableau10.A1" office:value-type="string">
            <text:p text:style-name="P71">En tiedä </text:p>
          </table:table-cell>
          <table:table-cell table:style-name="Tableau10.A1" office:value-type="string">
            <text:p text:style-name="P71">4</text:p>
          </table:table-cell>
        </table:table-row>
      </table:table>
      <text:p text:style-name="P46"/>
      <text:p text:style-name="P46"/>
      <text:p text:style-name="P44">Energiakriisi </text:p>
      <text:p text:style-name="P44"><text:span text:style-name="T8">Q9</text:span> Mikä voi mielestäsi auttaa EU:ta siirtymään pois fossiilisista polttoaineista? </text:p>
      <text:p text:style-name="P40">(Lähes yksinoikeudella – ja sitten -MULTIPLE -RANDOMISE)</text:p>
      <text:p text:style-name="P46"/>
      <table:table table:name="Tableau11" table:style-name="Tableau11">
        <table:table-column table:style-name="Tableau11.A"/>
        <table:table-column table:style-name="Tableau11.B"/>
        <table:table-row table:style-name="Tableau11.1">
          <table:table-cell table:style-name="Tableau11.A1" office:value-type="string">
            <text:p text:style-name="P60">Suurempi sähköistäminen </text:p>
          </table:table-cell>
          <table:table-cell table:style-name="Tableau11.B1" office:value-type="float" office:value="1">
            <text:p text:style-name="P66">1</text:p>
          </table:table-cell>
        </table:table-row>
        <table:table-row table:style-name="Tableau11.1">
          <table:table-cell table:style-name="Tableau11.A1" office:value-type="string">
            <text:p text:style-name="P60">Energiankäytön vähentäminen energiatehokkuustoimenpiteillä </text:p>
          </table:table-cell>
          <table:table-cell table:style-name="Tableau11.B1" office:value-type="float" office:value="2">
            <text:p text:style-name="P66">2</text:p>
          </table:table-cell>
        </table:table-row>
        <table:table-row table:style-name="Tableau11.1">
          <table:table-cell table:style-name="Tableau11.A1" office:value-type="string">
            <text:p text:style-name="P60">Paikallisten toimien, kuten energiayhteisöjen, edistäminen </text:p>
          </table:table-cell>
          <table:table-cell table:style-name="Tableau11.B1" office:value-type="float" office:value="3">
            <text:p text:style-name="P66">3</text:p>
          </table:table-cell>
        </table:table-row>
        <table:table-row table:style-name="Tableau11.1">
          <table:table-cell table:style-name="Tableau11.A1" office:value-type="string">
            <text:p text:style-name="P60">Uusiutuvan energian kapasiteetin lisääminen esimerkiksi uusien tuulipuistojen ja aurinkopuistojen avulla </text:p>
          </table:table-cell>
          <table:table-cell table:style-name="Tableau11.B1" office:value-type="float" office:value="4">
            <text:p text:style-name="P66">4</text:p>
          </table:table-cell>
        </table:table-row>
        <table:table-row table:style-name="Tableau11.1">
          <table:table-cell table:style-name="Tableau11.A1" office:value-type="string">
            <text:p text:style-name="P60">Investoinnit ydinratkaisuihin </text:p>
          </table:table-cell>
          <table:table-cell table:style-name="Tableau11.B1" office:value-type="float" office:value="5">
            <text:p text:style-name="P66">5</text:p>
          </table:table-cell>
        </table:table-row>
        <table:table-row table:style-name="Tableau11.1">
          <table:table-cell table:style-name="Tableau11.A1" office:value-type="string">
            <text:p text:style-name="P60">Muuta </text:p>
          </table:table-cell>
          <table:table-cell table:style-name="Tableau11.B1" office:value-type="float" office:value="6">
            <text:p text:style-name="P66">6</text:p>
          </table:table-cell>
        </table:table-row>
        <table:table-row table:style-name="Tableau11.1">
          <table:table-cell table:style-name="Tableau11.A1" office:value-type="string">
            <text:p text:style-name="P60">En tiedä </text:p>
          </table:table-cell>
          <table:table-cell table:style-name="Tableau11.B1" office:value-type="float" office:value="998">
            <text:p text:style-name="P66">998</text:p>
          </table:table-cell>
        </table:table-row>
      </table:table>
      <text:p text:style-name="P46"/>
      <text:p text:style-name="P44">1. Ensinnäkin? </text:p>
      <text:p text:style-name="P44">2. Entä sitten? </text:p>
      <text:p text:style-name="P23"/>
      <text:p text:style-name="P23"/>
      <text:p text:style-name="P23"/>
      <text:p text:style-name="P44"><text:span text:style-name="T8">Q10 W</text:span> hich, jos mitään, seuraavista toimista olet toteuttanut vastauksena energian hintojen nousuun Iranin sodan alkamisen jälkeen (helmikuun 2026 lopussa) energiankulutuksen vähentämiseksi ja energiankäytön hallitsemiseksi aktiivisemmin? <text:span text:style-name="T15">Sinulla on...</text:span></text:p>
      <text:p text:style-name="P40">(Useat vastaukset mahdollisia – Yksikään ja Tanska eivät ole eksklusiivisia – RANDOMISE)</text:p>
      <text:p text:style-name="P23"/>
      <table:table table:name="Tableau12" table:style-name="Tableau12">
        <table:table-column table:style-name="Tableau12.A"/>
        <table:table-column table:style-name="Tableau12.B"/>
        <table:table-row table:style-name="Tableau12.1">
          <table:table-cell table:style-name="Tableau12.A1" office:value-type="string">
            <text:p text:style-name="P60">Vähemmän lämmitystä tai jäähdytystä </text:p>
          </table:table-cell>
          <table:table-cell table:style-name="Tableau12.B1" office:value-type="float" office:value="1">
            <text:p text:style-name="P66">1</text:p>
          </table:table-cell>
        </table:table-row>
        <table:table-row table:style-name="Tableau12.1">
          <table:table-cell table:style-name="Tableau12.A1" office:value-type="string">
            <text:p text:style-name="P60">Vähentynyt sähkön kokonaiskulutus </text:p>
          </table:table-cell>
          <table:table-cell table:style-name="Tableau12.B1" office:value-type="float" office:value="2">
            <text:p text:style-name="P66">2</text:p>
          </table:table-cell>
        </table:table-row>
        <table:table-row table:style-name="Tableau12.1">
          <table:table-cell table:style-name="Tableau12.A1" office:value-type="string">
            <text:p text:style-name="P60">Kotisi parempi eristys tai energiatehokkuus </text:p>
          </table:table-cell>
          <table:table-cell table:style-name="Tableau12.B1" office:value-type="float" office:value="3">
            <text:p text:style-name="P66">3</text:p>
          </table:table-cell>
        </table:table-row>
        <table:table-row table:style-name="Tableau12.1">
          <table:table-cell table:style-name="Tableau12.A1" office:value-type="string">
            <text:p text:style-name="P60">Investoidaan energiatehokkaampiin laitteisiin </text:p>
          </table:table-cell>
          <table:table-cell table:style-name="Tableau12.B1" office:value-type="float" office:value="4">
            <text:p text:style-name="P66">4</text:p>
          </table:table-cell>
        </table:table-row>
        <table:table-row table:style-name="Tableau12.1">
          <table:table-cell table:style-name="Tableau12.A1" office:value-type="string">
            <text:p text:style-name="P60">Seuraa energiankulutustasi tarkemmin </text:p>
          </table:table-cell>
          <table:table-cell table:style-name="Tableau12.B1" office:value-type="float" office:value="5">
            <text:p text:style-name="P66">5</text:p>
          </table:table-cell>
        </table:table-row>
        <table:table-row table:style-name="Tableau12.1">
          <table:table-cell table:style-name="Tableau12.A1" office:value-type="string">
            <text:p text:style-name="P60">Verrattuna tai vaihtanut energiantoimittajaa tai -sopimusta </text:p>
          </table:table-cell>
          <table:table-cell table:style-name="Tableau12.B1" office:value-type="float" office:value="6">
            <text:p text:style-name="P66">6</text:p>
          </table:table-cell>
        </table:table-row>
        <table:table-row table:style-name="Tableau12.1">
          <table:table-cell table:style-name="Tableau12.A1" office:value-type="string">
            <text:p text:style-name="P60">Energiankäytön hallintaan käytetyt älykkäät työkalut tai sovellukset </text:p>
          </table:table-cell>
          <table:table-cell table:style-name="Tableau12.B1" office:value-type="float" office:value="7">
            <text:p text:style-name="P66">7</text:p>
          </table:table-cell>
        </table:table-row>
        <table:table-row table:style-name="Tableau12.1">
          <table:table-cell table:style-name="Tableau12.A1" office:value-type="string">
            <text:p text:style-name="P60">Mukautettu energiankäyttö, jotta voidaan hyötyä alhaisemmista hinnoista tai kulutuksen vähenemisestä tunteina, joina hinnat ovat korkeammat (esim. aamulla, illalla) </text:p>
          </table:table-cell>
          <table:table-cell table:style-name="Tableau12.B1" office:value-type="float" office:value="8">
            <text:p text:style-name="P66">8</text:p>
          </table:table-cell>
        </table:table-row>
        <table:table-row table:style-name="Tableau12.1">
          <table:table-cell table:style-name="Tableau12.A1" office:value-type="string">
            <text:p text:style-name="P60">Asennetut tai harkitut uusiutuvan energian ratkaisut (esim. aurinkopaneelit) </text:p>
          </table:table-cell>
          <table:table-cell table:style-name="Tableau12.B1" office:value-type="float" office:value="9">
            <text:p text:style-name="P66">9</text:p>
          </table:table-cell>
        </table:table-row>
        <text:soft-page-break/>
        <table:table-row table:style-name="Tableau12.1">
          <table:table-cell table:style-name="Tableau12.A1" office:value-type="string">
            <text:p text:style-name="P60">Liittyminen energiayhteisöön </text:p>
          </table:table-cell>
          <table:table-cell table:style-name="Tableau12.B1" office:value-type="float" office:value="10">
            <text:p text:style-name="P66">10</text:p>
          </table:table-cell>
        </table:table-row>
        <table:table-row table:style-name="Tableau12.1">
          <table:table-cell table:style-name="Tableau12.A1" office:value-type="string">
            <text:p text:style-name="P60">Muutti liikennetottumuksiasi energiankulutuksen vähentämiseksi </text:p>
          </table:table-cell>
          <table:table-cell table:style-name="Tableau12.B1" office:value-type="float" office:value="11">
            <text:p text:style-name="P66">11</text:p>
          </table:table-cell>
        </table:table-row>
        <table:table-row table:style-name="Tableau12.1">
          <table:table-cell table:style-name="Tableau12.A1" office:value-type="string">
            <text:p text:style-name="P60">Muuta </text:p>
          </table:table-cell>
          <table:table-cell table:style-name="Tableau12.B1" office:value-type="float" office:value="12">
            <text:p text:style-name="P66">12</text:p>
          </table:table-cell>
        </table:table-row>
        <table:table-row table:style-name="Tableau12.1">
          <table:table-cell table:style-name="Tableau12.A1" office:value-type="string">
            <text:p text:style-name="P60">Ei mitään </text:p>
          </table:table-cell>
          <table:table-cell table:style-name="Tableau12.B1" office:value-type="float" office:value="13">
            <text:p text:style-name="P66">13</text:p>
          </table:table-cell>
        </table:table-row>
        <table:table-row table:style-name="Tableau12.1">
          <table:table-cell table:style-name="Tableau12.A1" office:value-type="string">
            <text:p text:style-name="P60">En tiedä</text:p>
          </table:table-cell>
          <table:table-cell table:style-name="Tableau12.B1" office:value-type="float" office:value="998">
            <text:p text:style-name="P66">998</text:p>
          </table:table-cell>
        </table:table-row>
      </table:table>
      <text:p text:style-name="P23"/>
      <text:p text:style-name="P23"/>
      <text:p text:style-name="P44">Sosiaalinen media </text:p>
      <text:p text:style-name="P23"><text:span text:style-name="T10">K</text:span><text:span text:style-name="T9"> 11 Kuinka huolissasi olet seuraavista riskeistä, joita lapset kohtaavat sosiaalisessa mediassa?</text:span> </text:p>
      <text:p text:style-name="P40">(Vain yksi vastaus - RANDOMISE)</text:p>
      <text:p text:style-name="P23"/>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P62"/>
          </table:table-cell>
          <table:table-cell table:style-name="Tableau13.A1" office:value-type="string">
            <text:p text:style-name="P62"/>
          </table:table-cell>
          <table:table-cell table:style-name="Tableau13.A1" office:value-type="string">
            <text:p text:style-name="P60">Erittäin huolestunut</text:p>
          </table:table-cell>
          <table:table-cell table:style-name="Tableau13.A1" office:value-type="string">
            <text:p text:style-name="P60">Jokseenkin huolissaan</text:p>
          </table:table-cell>
          <table:table-cell table:style-name="Tableau13.A1" office:value-type="string">
            <text:p text:style-name="P60">Ei kovinkaan huolissaan</text:p>
          </table:table-cell>
          <table:table-cell table:style-name="Tableau13.A1" office:value-type="string">
            <text:p text:style-name="P60">Ei lainkaan huolissaan</text:p>
          </table:table-cell>
          <table:table-cell table:style-name="Tableau13.A1" office:value-type="string">
            <text:p text:style-name="P60">En tiedä</text:p>
          </table:table-cell>
        </table:table-row>
        <table:table-row table:style-name="Tableau13.1">
          <table:table-cell table:style-name="Tableau13.A2" office:value-type="float" office:value="1">
            <text:p text:style-name="P66">1</text:p>
          </table:table-cell>
          <table:table-cell table:style-name="Tableau13.A1" office:value-type="string">
            <text:p text:style-name="P60">Altistuminen haitalliselle sisällölle (esim. väkivalta, itsensä vahingoittaminen, ääriliikkeet, haitallinen terveys tai kosmeettinen neuvonta)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2">
            <text:p text:style-name="P66">2</text:p>
          </table:table-cell>
          <table:table-cell table:style-name="Tableau13.A1" office:value-type="string">
            <text:p text:style-name="P60">Verkkoviettely tai seksuaalinen hyväksikäyttö</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3">
            <text:p text:style-name="P66">3</text:p>
          </table:table-cell>
          <table:table-cell table:style-name="Tableau13.A1" office:value-type="string">
            <text:p text:style-name="P60">Verkkokiusaaminen tai -häirintä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4">
            <text:p text:style-name="P66">4</text:p>
          </table:table-cell>
          <table:table-cell table:style-name="Tableau13.A1" office:value-type="string">
            <text:p text:style-name="P60">Addiktiivinen suunnittelu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5">
            <text:p text:style-name="P66">5</text:p>
          </table:table-cell>
          <table:table-cell table:style-name="Tableau13.A1" office:value-type="string">
            <text:p text:style-name="P60">Tietosuojariskit (esim. lasten henkilötietojen keräämine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row table:style-name="Tableau13.1">
          <table:table-cell table:style-name="Tableau13.A2" office:value-type="float" office:value="6">
            <text:p text:style-name="P66">6</text:p>
          </table:table-cell>
          <table:table-cell table:style-name="Tableau13.A1" office:value-type="string">
            <text:p text:style-name="P60">Rekrytointi laittomaan toimintaan </text:p>
          </table:table-cell>
          <table:table-cell table:style-name="Tableau13.A2" office:value-type="float" office:value="1">
            <text:p text:style-name="P66">1</text:p>
          </table:table-cell>
          <table:table-cell table:style-name="Tableau13.A2" office:value-type="float" office:value="2">
            <text:p text:style-name="P66">2</text:p>
          </table:table-cell>
          <table:table-cell table:style-name="Tableau13.A2" office:value-type="float" office:value="3">
            <text:p text:style-name="P66">3</text:p>
          </table:table-cell>
          <table:table-cell table:style-name="Tableau13.A2" office:value-type="float" office:value="4">
            <text:p text:style-name="P66">4</text:p>
          </table:table-cell>
          <table:table-cell table:style-name="Tableau13.A2" office:value-type="float" office:value="998">
            <text:p text:style-name="P66">998</text:p>
          </table:table-cell>
        </table:table-row>
      </table:table>
      <text:p text:style-name="P23"/>
      <text:p text:style-name="P44">Q12 Digipalvelusäädöksessä edellytetään, että verkkoalustat suojelevat lapsia paremmin haitoilta, joita voi aiheutua esimerkiksi verkkokiusaamisesta, houkuttelusta, altistumisesta väkivaltaisille ääriaineksille, riippuvuutta aiheuttavasta suunnittelusta tai niin sanotuista kaninrei'istä. Mihin seuraavista toimista EU:n olisi mielestäsi ryhdyttävä lasten suojelun vahvistamiseksi verkossa?</text:p>
      <text:p text:style-name="P41">(Vain yksi vastaus)</text:p>
      <text:p text:style-name="P23"/>
      <table:table table:name="Tableau14" table:style-name="Tableau14">
        <table:table-column table:style-name="Tableau14.A"/>
        <table:table-column table:style-name="Tableau14.B"/>
        <table:table-row table:style-name="Tableau14.1">
          <table:table-cell table:style-name="Tableau14.A1" office:value-type="string">
            <text:p text:style-name="P60">Hyväksytään EU:n tason säännöt, joilla kielletään sosiaalisen median tarjoajia tarjoamasta palvelujaan tiettyä ikää nuoremmille lapsille. </text:p>
          </table:table-cell>
          <table:table-cell table:style-name="Tableau14.B1" office:value-type="float" office:value="1">
            <text:p text:style-name="P66">1</text:p>
          </table:table-cell>
        </table:table-row>
        <table:table-row table:style-name="Tableau14.1">
          <table:table-cell table:style-name="Tableau14.A1" office:value-type="string">
            <text:p text:style-name="P60">Hyväksytään EU:n tason säännöt, jotka velvoittavat sosiaalisen median palveluntarjoajat lykkäämään pääsyn tarjoamista tiettyihin vaarallisiin sosiaalisiin medioihin tiettyä ikää nuoremmille lapsille. </text:p>
          </table:table-cell>
          <table:table-cell table:style-name="Tableau14.B1" office:value-type="float" office:value="2">
            <text:p text:style-name="P66">2</text:p>
          </table:table-cell>
        </table:table-row>
        <table:table-row table:style-name="Tableau14.1">
          <table:table-cell table:style-name="Tableau14.A1" office:value-type="string">
            <text:p text:style-name="P60">Vahvistetaan lainvalvontaan osoitettuja resursseja </text:p>
          </table:table-cell>
          <table:table-cell table:style-name="Tableau14.B1" office:value-type="float" office:value="3">
            <text:p text:style-name="P66">3</text:p>
          </table:table-cell>
        </table:table-row>
        <table:table-row table:style-name="Tableau14.1">
          <table:table-cell table:style-name="Tableau14.A1" office:value-type="string">
            <text:p text:style-name="P60">Annetaan vanhempien ja koulujen huolehtia lasten verkkoturvallisuudesta ilman EU:n tason lisätoimenpiteitä </text:p>
          </table:table-cell>
          <table:table-cell table:style-name="Tableau14.B1" office:value-type="float" office:value="4">
            <text:p text:style-name="P66">4</text:p>
          </table:table-cell>
        </table:table-row>
        <table:table-row table:style-name="Tableau14.1">
          <table:table-cell table:style-name="Tableau14.A1" office:value-type="string">
            <text:p text:style-name="P60">Lisätoimia ei tarvita </text:p>
          </table:table-cell>
          <table:table-cell table:style-name="Tableau14.B1" office:value-type="float" office:value="5">
            <text:p text:style-name="P66">5</text:p>
          </table:table-cell>
        </table:table-row>
        <table:table-row table:style-name="Tableau14.1">
          <table:table-cell table:style-name="Tableau14.A1" office:value-type="string">
            <text:p text:style-name="P60">En tiedä</text:p>
          </table:table-cell>
          <table:table-cell table:style-name="Tableau14.B1" office:value-type="float" office:value="998">
            <text:p text:style-name="P66">998</text:p>
          </table:table-cell>
        </table:table-row>
      </table:table>
      <text:p text:style-name="P23"/>
      <text:p text:style-name="P45">TIETOJA KOSKEVAT KYSYMYKSET</text:p>
      <text:p text:style-name="P46"/>
      <text:p text:style-name="P44"><text:span text:style-name="T8">Q</text:span> 13 Viimeisten seitsemän päivän aikana, kuinka usein olet törmännyt verkossa tietoihin, että sinä … </text:p>
      <text:p text:style-name="P40">(Yksi vastaus per linja)</text:p>
      <text:p text:style-name="P23"><text:soft-page-break/></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P62"/>
          </table:table-cell>
          <table:table-cell table:style-name="Tableau15.A1" office:value-type="string">
            <text:p text:style-name="P62"/>
          </table:table-cell>
          <table:table-cell table:style-name="Tableau15.A1" office:value-type="string">
            <text:p text:style-name="P60">Päivittäin tai lähes päivittäin </text:p>
          </table:table-cell>
          <table:table-cell table:style-name="Tableau15.A1" office:value-type="string">
            <text:p text:style-name="P60">Useita kertoja viikossa </text:p>
          </table:table-cell>
          <table:table-cell table:style-name="Tableau15.A1" office:value-type="string">
            <text:p text:style-name="P60">Harvemmin </text:p>
          </table:table-cell>
          <table:table-cell table:style-name="Tableau15.A1" office:value-type="string">
            <text:p text:style-name="P60">Ei koskaan </text:p>
          </table:table-cell>
          <table:table-cell table:style-name="Tableau15.A1" office:value-type="string">
            <text:p text:style-name="P60">En tiedä </text:p>
          </table:table-cell>
        </table:table-row>
        <table:table-row table:style-name="Tableau15.1">
          <table:table-cell table:style-name="Tableau15.A2" office:value-type="float" office:value="1">
            <text:p text:style-name="P66">1</text:p>
          </table:table-cell>
          <table:table-cell table:style-name="Tableau15.A1" office:value-type="string">
            <text:p text:style-name="P60">En ollut varma, oliko se luotettava.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2">
            <text:p text:style-name="P66">2</text:p>
          </table:table-cell>
          <table:table-cell table:style-name="Tableau15.A1" office:value-type="string">
            <text:p text:style-name="P60">Uskotaan vääräksi tai harhaanjohtavaksi </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row table:style-name="Tableau15.1">
          <table:table-cell table:style-name="Tableau15.A2" office:value-type="float" office:value="3">
            <text:p text:style-name="P66">3</text:p>
          </table:table-cell>
          <table:table-cell table:style-name="Tableau15.A1" office:value-type="string">
            <text:p text:style-name="P60">Uskotaan saattaneen olla osa vieraan maan tai järjestön yritystä vaikuttaa mielipiteeseesi</text:p>
          </table:table-cell>
          <table:table-cell table:style-name="Tableau15.A2" office:value-type="float" office:value="1">
            <text:p text:style-name="P66">1</text:p>
          </table:table-cell>
          <table:table-cell table:style-name="Tableau15.A2" office:value-type="float" office:value="2">
            <text:p text:style-name="P66">2</text:p>
          </table:table-cell>
          <table:table-cell table:style-name="Tableau15.A2" office:value-type="float" office:value="3">
            <text:p text:style-name="P66">3</text:p>
          </table:table-cell>
          <table:table-cell table:style-name="Tableau15.A2" office:value-type="float" office:value="4">
            <text:p text:style-name="P66">4</text:p>
          </table:table-cell>
          <table:table-cell table:style-name="Tableau15.A2" office:value-type="float" office:value="998">
            <text:p text:style-name="P66">998</text:p>
          </table:table-cell>
        </table:table-row>
      </table:table>
      <text:p text:style-name="P23"/>
      <text:p text:style-name="P23"/>
      <text:p text:style-name="P45">KYSY KAIKKI</text:p>
      <text:p text:style-name="P45">Q14 Kun törmäät verkossa tietoihin, joiden arvelet olevan vääriä tai harhaanjohtavia, mitä yleensä teet? </text:p>
      <text:p text:style-name="P40">(Useat mahdolliset tulonsiirrot – RANDOMISE 1–5)</text:p>
      <text:p text:style-name="P23"/>
      <table:table table:name="Tableau16" table:style-name="Tableau16">
        <table:table-column table:style-name="Tableau16.A"/>
        <table:table-column table:style-name="Tableau16.B"/>
        <table:table-row table:style-name="Tableau16.1">
          <table:table-cell table:style-name="Tableau16.A1" office:value-type="string">
            <text:p text:style-name="P60">Jätä se huomiotta </text:p>
          </table:table-cell>
          <table:table-cell table:style-name="Tableau16.B1" office:value-type="float" office:value="1">
            <text:p text:style-name="P66">1</text:p>
          </table:table-cell>
        </table:table-row>
        <table:table-row table:style-name="Tableau16.1">
          <table:table-cell table:style-name="Tableau16.A1" office:value-type="string">
            <text:p text:style-name="P60">Tarkista se vertaamalla muihin lähteisiin </text:p>
          </table:table-cell>
          <table:table-cell table:style-name="Tableau16.B1" office:value-type="float" office:value="2">
            <text:p text:style-name="P66">2</text:p>
          </table:table-cell>
        </table:table-row>
        <table:table-row table:style-name="Tableau16.1">
          <table:table-cell table:style-name="Tableau16.A1" office:value-type="string">
            <text:p text:style-name="P60">Ilmoita siitä alustalle tai verkkosivustolle </text:p>
          </table:table-cell>
          <table:table-cell table:style-name="Tableau16.B1" office:value-type="float" office:value="3">
            <text:p text:style-name="P66">3</text:p>
          </table:table-cell>
        </table:table-row>
        <table:table-row table:style-name="Tableau16.1">
          <table:table-cell table:style-name="Tableau16.A1" office:value-type="string">
            <text:p text:style-name="P60">Keskustele asiasta ystävien/perheen kanssa </text:p>
          </table:table-cell>
          <table:table-cell table:style-name="Tableau16.B1" office:value-type="float" office:value="4">
            <text:p text:style-name="P66">4</text:p>
          </table:table-cell>
        </table:table-row>
        <table:table-row table:style-name="Tableau16.1">
          <table:table-cell table:style-name="Tableau16.A1" office:value-type="string">
            <text:p text:style-name="P60">Jaa se verkossa </text:p>
          </table:table-cell>
          <table:table-cell table:style-name="Tableau16.B1" office:value-type="float" office:value="5">
            <text:p text:style-name="P66">5</text:p>
          </table:table-cell>
        </table:table-row>
        <table:table-row table:style-name="Tableau16.1">
          <table:table-cell table:style-name="Tableau16.A1" office:value-type="string">
            <text:p text:style-name="P60">En tiedä</text:p>
          </table:table-cell>
          <table:table-cell table:style-name="Tableau16.B1" office:value-type="float" office:value="998">
            <text:p text:style-name="P66">998</text:p>
          </table:table-cell>
        </table:table-row>
      </table:table>
      <text:p text:style-name="P23"/>
      <text:p text:style-name="P44">KYSY <text:span text:style-name="T15">KAIKKI</text:span></text:p>
      <text:p text:style-name="P44"><text:span text:style-name="T8">Kysymys</text:span> 15 <text:span text:style-name="T8">W</text:span> Seuraavien mahdollisten toimenpiteiden tärkeysjärjestys olisi asetettava etusijalle, jotta voidaan vähentää väärien tai harhaanjohtavien tietojen kielteisiä vaikutuksia verkossa? </text:p>
      <text:p text:style-name="P46">(MAX. 2 Vastaukset – Yksikään ja Tanska eivät ole eksklusiivisia – RANDOMISE 1–6)</text:p>
      <text:p text:style-name="P23"/>
      <table:table table:name="Tableau17" table:style-name="Tableau17">
        <table:table-column table:style-name="Tableau17.A"/>
        <table:table-column table:style-name="Tableau17.B"/>
        <table:table-row table:style-name="Tableau17.1">
          <table:table-cell table:style-name="Tableau17.A1" office:value-type="string">
            <text:p text:style-name="P60">Vahvemmat säännöt verkkoalustoille ja sosiaalisen median alustoille </text:p>
          </table:table-cell>
          <table:table-cell table:style-name="Tableau17.B1" office:value-type="float" office:value="1">
            <text:p text:style-name="P66">1</text:p>
          </table:table-cell>
        </table:table-row>
        <table:table-row table:style-name="Tableau17.1">
          <table:table-cell table:style-name="Tableau17.A1" office:value-type="string">
            <text:p text:style-name="P60">Lisää koulutusta ja medialukutaitoa kansalaisille </text:p>
          </table:table-cell>
          <table:table-cell table:style-name="Tableau17.B1" office:value-type="float" office:value="2">
            <text:p text:style-name="P66">2</text:p>
          </table:table-cell>
        </table:table-row>
        <table:table-row table:style-name="Tableau17.1">
          <table:table-cell table:style-name="Tableau17.A1" office:value-type="string">
            <text:p text:style-name="P60">Verkkosisällön riippumattomampi faktantarkistus </text:p>
          </table:table-cell>
          <table:table-cell table:style-name="Tableau17.B1" office:value-type="float" office:value="3">
            <text:p text:style-name="P66">3</text:p>
          </table:table-cell>
        </table:table-row>
        <table:table-row table:style-name="Tableau17.1">
          <table:table-cell table:style-name="Tableau17.A1" office:value-type="string">
            <text:p text:style-name="P60">Tiukemmat seuraamukset laittomasta verkkosisällöstä ja -toiminnasta </text:p>
          </table:table-cell>
          <table:table-cell table:style-name="Tableau17.B1" office:value-type="float" office:value="4">
            <text:p text:style-name="P66">4</text:p>
          </table:table-cell>
        </table:table-row>
        <table:table-row table:style-name="Tableau17.1">
          <table:table-cell table:style-name="Tableau17.A1" office:value-type="string">
            <text:p text:style-name="P60">Tekoälyllä tuotetun tai käsitellyn sisällön selkeät merkinnät </text:p>
          </table:table-cell>
          <table:table-cell table:style-name="Tableau17.B1" office:value-type="float" office:value="5">
            <text:p text:style-name="P66">5</text:p>
          </table:table-cell>
        </table:table-row>
        <table:table-row table:style-name="Tableau17.1">
          <table:table-cell table:style-name="Tableau17.A1" office:value-type="string">
            <text:p text:style-name="P60">Sosiaaliseen mediaan pääsyn alaikäraja </text:p>
          </table:table-cell>
          <table:table-cell table:style-name="Tableau17.B1" office:value-type="float" office:value="6">
            <text:p text:style-name="P66">6</text:p>
          </table:table-cell>
        </table:table-row>
        <table:table-row table:style-name="Tableau17.1">
          <table:table-cell table:style-name="Tableau17.A1" office:value-type="string">
            <text:p text:style-name="P60">Lisätoimenpiteitä ei tarvita </text:p>
          </table:table-cell>
          <table:table-cell table:style-name="Tableau17.B1" office:value-type="float" office:value="7">
            <text:p text:style-name="P66">7</text:p>
          </table:table-cell>
        </table:table-row>
        <table:table-row table:style-name="Tableau17.1">
          <table:table-cell table:style-name="Tableau17.A1" office:value-type="string">
            <text:p text:style-name="P60">En tiedä </text:p>
          </table:table-cell>
          <table:table-cell table:style-name="Tableau17.B1" office:value-type="float" office:value="998">
            <text:p text:style-name="P66">998</text:p>
          </table:table-cell>
        </table:table-row>
      </table:table>
      <text:p text:style-name="P23"/>
      <text:p text:style-name="P23"/>
      <text:p text:style-name="P44">KYSY <text:span text:style-name="T15">KAIKKI </text:span></text:p>
      <text:p text:style-name="P44"><text:span text:style-name="T15">DX</text:span> 1 Miten<text:span text:style-name="T8"> käytät</text:span> sosiaalisen median alustoja saadaksesi tietoa ajankohtaisista<text:span text:style-name="T8"> asioista tai</text:span> poliittisista kysymyksistä? </text:p>
      <text:p text:style-name="P23">(Vain yksi vastaus) </text:p>
      <text:p text:style-name="P23"/>
      <table:table table:name="Tableau18" table:style-name="Tableau18">
        <table:table-column table:style-name="Tableau18.A"/>
        <table:table-column table:style-name="Tableau18.B"/>
        <table:table-row table:style-name="Tableau18.1">
          <table:table-cell table:style-name="Tableau18.A1" office:value-type="string">
            <text:p text:style-name="P60">Useita kertoja päivässä </text:p>
          </table:table-cell>
          <table:table-cell table:style-name="Tableau18.B1" office:value-type="float" office:value="1">
            <text:p text:style-name="P66">1</text:p>
          </table:table-cell>
        </table:table-row>
        <text:soft-page-break/>
        <table:table-row table:style-name="Tableau18.1">
          <table:table-cell table:style-name="Tableau18.A1" office:value-type="string">
            <text:p text:style-name="P60">Kerran päivässä </text:p>
          </table:table-cell>
          <table:table-cell table:style-name="Tableau18.B1" office:value-type="float" office:value="2">
            <text:p text:style-name="P66">2</text:p>
          </table:table-cell>
        </table:table-row>
        <table:table-row table:style-name="Tableau18.1">
          <table:table-cell table:style-name="Tableau18.A1" office:value-type="string">
            <text:p text:style-name="P60">Useita kertoja viikossa </text:p>
          </table:table-cell>
          <table:table-cell table:style-name="Tableau18.B1" office:value-type="float" office:value="3">
            <text:p text:style-name="P66">3</text:p>
          </table:table-cell>
        </table:table-row>
        <table:table-row table:style-name="Tableau18.1">
          <table:table-cell table:style-name="Tableau18.A1" office:value-type="string">
            <text:p text:style-name="P60">Harvemmin</text:p>
          </table:table-cell>
          <table:table-cell table:style-name="Tableau18.B1" office:value-type="float" office:value="4">
            <text:p text:style-name="P66">4</text:p>
          </table:table-cell>
        </table:table-row>
        <table:table-row table:style-name="Tableau18.1">
          <table:table-cell table:style-name="Tableau18.A1" office:value-type="string">
            <text:p text:style-name="P60">Ei koskaan </text:p>
          </table:table-cell>
          <table:table-cell table:style-name="Tableau18.B1" office:value-type="float" office:value="5">
            <text:p text:style-name="P66">5</text:p>
          </table:table-cell>
        </table:table-row>
        <table:table-row table:style-name="Tableau18.1">
          <table:table-cell table:style-name="Tableau18.A1" office:value-type="string">
            <text:p text:style-name="P60">En tiedä </text:p>
          </table:table-cell>
          <table:table-cell table:style-name="Tableau18.B1" office:value-type="float" office:value="998">
            <text:p text:style-name="P66">998</text:p>
          </table:table-cell>
        </table:table-row>
      </table:table>
      <text:p text:style-name="P23"/>
      <text:p text:style-name="P2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fi" fo:country="FI"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fi" fo:country="FI"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fi" fo:country="FI"/>
    </style:style>
    <style:style style:name="MP2" style:family="paragraph" style:parent-style-name="Footer">
      <style:paragraph-properties fo:text-align="center" style:justify-single-word="false"/>
      <style:text-properties fo:language="fi" fo:country="FI"/>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eurobarometri </text:p>
        <text:p text:style-name="MP1">EU:n haasteet ja painopisteet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36:40.536000000</dc:date>
    <dc:creator>Pierre Dieumegard</dc:creator>
    <meta:editing-duration>P1DT3H35M41S</meta:editing-duration>
    <meta:editing-cycles>42</meta:editing-cycles>
    <meta:generator>LibreOffice/7.4.3.2$Windows_x86 LibreOffice_project/1048a8393ae2eeec98dff31b5c133c5f1d08b890</meta:generator>
    <meta:document-statistic meta:table-count="19" meta:image-count="3" meta:object-count="0" meta:page-count="54" meta:paragraph-count="1504" meta:word-count="12469" meta:character-count="100167" meta:non-whitespace-character-count="88879"/>
  </office:meta>
</office:document-meta>
</file>