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0B000006BF1EE861B6B21CD2BA.png" manifest:media-type="image/png"/>
  <manifest:file-entry manifest:full-path="Pictures/1000000000000515000001D778CB57142B31B706.png" manifest:media-type="image/png"/>
  <manifest:file-entry manifest:full-path="Pictures/1000000100000096000000AE53CA125BD1F23B14.png" manifest:media-type="image/png"/>
  <manifest:file-entry manifest:full-path="Pictures/100000000000042E000001895D9D79F32DBA152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38C0000001A68C3D201477F9430.png" manifest:media-type="image/png"/>
  <manifest:file-entry manifest:full-path="Pictures/1000000000000521000001D75FE3BC250A80B842.png" manifest:media-type="image/png"/>
  <manifest:file-entry manifest:full-path="Pictures/10000000000004ED000001CDCFC94F3F38D31369.png" manifest:media-type="image/png"/>
  <manifest:file-entry manifest:full-path="Pictures/10000000000004FE000001CADFF916249B967341.png" manifest:media-type="image/png"/>
  <manifest:file-entry manifest:full-path="Pictures/1000000000000500000001CF7AAE1E425C15B12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889cm" table:align="left"/>
    </style:style>
    <style:style style:name="Tableau1.A" style:family="table-column">
      <style:table-column-properties style:column-width="6.791cm"/>
    </style:style>
    <style:style style:name="Tableau1.B" style:family="table-column">
      <style:table-column-properties style:column-width="10.098cm"/>
    </style:style>
    <style:style style:name="Tableau1.A1" style:family="table-cell">
      <style:table-cell-properties style:vertical-align="middle" fo:padding="0.049cm" fo:border="none"/>
    </style:style>
    <style:style style:name="Tableau2" style:family="table">
      <style:table-properties style:width="16.648cm" table:align="left"/>
    </style:style>
    <style:style style:name="Tableau2.A" style:family="table-column">
      <style:table-column-properties style:column-width="1.263cm"/>
    </style:style>
    <style:style style:name="Tableau2.B" style:family="table-column">
      <style:table-column-properties style:column-width="5.087cm"/>
    </style:style>
    <style:style style:name="Tableau2.C" style:family="table-column">
      <style:table-column-properties style:column-width="0.905cm"/>
    </style:style>
    <style:style style:name="Tableau2.D" style:family="table-column">
      <style:table-column-properties style:column-width="5.292cm"/>
    </style:style>
    <style:style style:name="Tableau2.E" style:family="table-column">
      <style:table-column-properties style:column-width="1.102cm"/>
    </style:style>
    <style:style style:name="Tableau2.F" style:family="table-column">
      <style:table-column-properties style:column-width="2.999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17.35cm" table:align="left"/>
    </style:style>
    <style:style style:name="Tableau3.A" style:family="table-column">
      <style:table-column-properties style:column-width="2.699cm"/>
    </style:style>
    <style:style style:name="Tableau3.B" style:family="table-column">
      <style:table-column-properties style:column-width="0.937cm"/>
    </style:style>
    <style:style style:name="Tableau3.C" style:family="table-column">
      <style:table-column-properties style:column-width="0.52cm"/>
    </style:style>
    <style:style style:name="Tableau3.D" style:family="table-column">
      <style:table-column-properties style:column-width="0.575cm"/>
    </style:style>
    <style:style style:name="Tableau3.E" style:family="table-column">
      <style:table-column-properties style:column-width="0.501cm"/>
    </style:style>
    <style:style style:name="Tableau3.F" style:family="table-column">
      <style:table-column-properties style:column-width="0.572cm"/>
    </style:style>
    <style:style style:name="Tableau3.G" style:family="table-column">
      <style:table-column-properties style:column-width="0.547cm"/>
    </style:style>
    <style:style style:name="Tableau3.H" style:family="table-column">
      <style:table-column-properties style:column-width="0.496cm"/>
    </style:style>
    <style:style style:name="Tableau3.I" style:family="table-column">
      <style:table-column-properties style:column-width="0.407cm"/>
    </style:style>
    <style:style style:name="Tableau3.J" style:family="table-column">
      <style:table-column-properties style:column-width="0.473cm"/>
    </style:style>
    <style:style style:name="Tableau3.K" style:family="table-column">
      <style:table-column-properties style:column-width="0.49cm"/>
    </style:style>
    <style:style style:name="Tableau3.L" style:family="table-column">
      <style:table-column-properties style:column-width="0.504cm"/>
    </style:style>
    <style:style style:name="Tableau3.M" style:family="table-column">
      <style:table-column-properties style:column-width="0.573cm"/>
    </style:style>
    <style:style style:name="Tableau3.O" style:family="table-column">
      <style:table-column-properties style:column-width="0.512cm"/>
    </style:style>
    <style:style style:name="Tableau3.P" style:family="table-column">
      <style:table-column-properties style:column-width="0.476cm"/>
    </style:style>
    <style:style style:name="Tableau3.Q" style:family="table-column">
      <style:table-column-properties style:column-width="0.446cm"/>
    </style:style>
    <style:style style:name="Tableau3.S" style:family="table-column">
      <style:table-column-properties style:column-width="0.601cm"/>
    </style:style>
    <style:style style:name="Tableau3.T" style:family="table-column">
      <style:table-column-properties style:column-width="0.642cm"/>
    </style:style>
    <style:style style:name="Tableau3.U" style:family="table-column">
      <style:table-column-properties style:column-width="0.54cm"/>
    </style:style>
    <style:style style:name="Tableau3.V" style:family="table-column">
      <style:table-column-properties style:column-width="0.506cm"/>
    </style:style>
    <style:style style:name="Tableau3.W" style:family="table-column">
      <style:table-column-properties style:column-width="0.492cm"/>
    </style:style>
    <style:style style:name="Tableau3.Y" style:family="table-column">
      <style:table-column-properties style:column-width="0.591cm"/>
    </style:style>
    <style:style style:name="Tableau3.a" style:family="table-column">
      <style:table-column-properties style:column-width="0.517cm"/>
    </style:style>
    <style:style style:name="Tableau3.c" style:family="table-column">
      <style:table-column-properties style:column-width="0.494cm"/>
    </style:style>
    <style:style style:name="Tableau3.1" style:family="table-row">
      <style:table-row-properties style:min-row-height="0.707cm"/>
    </style:style>
    <style:style style:name="Tableau3.A1" style:family="table-cell">
      <style:table-cell-properties style:vertical-align="bottom" fo:padding="0.049cm" fo:border="none"/>
    </style:style>
    <style:style style:name="Tableau3.2" style:family="table-row">
      <style:table-row-properties style:min-row-height="0.443cm"/>
    </style:style>
    <style:style style:name="Tableau3.3" style:family="table-row">
      <style:table-row-properties style:min-row-height="0.499cm"/>
    </style:style>
    <style:style style:name="Tableau3.B3" style:family="table-cell">
      <style:table-cell-properties style:vertical-align="middle" fo:padding="0.049cm" fo:border="none"/>
    </style:style>
    <style:style style:name="Tableau3.A4" style:family="table-cell">
      <style:table-cell-properties style:vertical-align="middle" fo:background-color="#f2f2f0" fo:padding="0.049cm" fo:border="0.05pt solid #ffffff">
        <style:background-image/>
      </style:table-cell-properties>
    </style:style>
    <style:style style:name="Tableau3.B4" style:family="table-cell" style:data-style-name="N0">
      <style:table-cell-properties style:vertical-align="middle" fo:background-color="#48ac8d" fo:padding="0.049cm" fo:border="0.05pt solid #ffffff">
        <style:background-image/>
      </style:table-cell-properties>
    </style:style>
    <style:style style:name="Tableau3.C4" style:family="table-cell" style:data-style-name="N0">
      <style:table-cell-properties style:vertical-align="middle" fo:background-color="#2ea17e" fo:padding="0.049cm" fo:border="0.05pt solid #ffffff">
        <style:background-image/>
      </style:table-cell-properties>
    </style:style>
    <style:style style:name="Tableau3.D4" style:family="table-cell" style:data-style-name="N0">
      <style:table-cell-properties style:vertical-align="middle" fo:background-color="#94ceb9" fo:padding="0.049cm" fo:border="0.05pt solid #ffffff">
        <style:background-image/>
      </style:table-cell-properties>
    </style:style>
    <style:style style:name="Tableau3.F4" style:family="table-cell" style:data-style-name="N0">
      <style:table-cell-properties style:vertical-align="middle" fo:background-color="#0f936d" fo:padding="0.049cm" fo:border="0.05pt solid #ffffff">
        <style:background-image/>
      </style:table-cell-properties>
    </style:style>
    <style:style style:name="Tableau3.I4" style:family="table-cell" style:data-style-name="N0">
      <style:table-cell-properties style:vertical-align="middle" fo:background-color="#57b396" fo:padding="0.049cm" fo:border="0.05pt solid #ffffff">
        <style:background-image/>
      </style:table-cell-properties>
    </style:style>
    <style:style style:name="Tableau3.K4" style:family="table-cell" style:data-style-name="N0">
      <style:table-cell-properties style:vertical-align="middle" fo:background-color="#85c7b0" fo:padding="0.049cm" fo:border="0.05pt solid #ffffff">
        <style:background-image/>
      </style:table-cell-properties>
    </style:style>
    <style:style style:name="Tableau3.L4" style:family="table-cell" style:data-style-name="N0">
      <style:table-cell-properties style:vertical-align="middle" fo:background-color="#3da787" fo:padding="0.049cm" fo:border="0.05pt solid #ffffff">
        <style:background-image/>
      </style:table-cell-properties>
    </style:style>
    <style:style style:name="Tableau3.O4" style:family="table-cell" style:data-style-name="N0">
      <style:table-cell-properties style:vertical-align="middle" fo:background-color="#66ba9f" fo:padding="0.049cm" fo:border="0.05pt solid #ffffff">
        <style:background-image/>
      </style:table-cell-properties>
    </style:style>
    <style:style style:name="Tableau3.P4" style:family="table-cell" style:data-style-name="N0">
      <style:table-cell-properties style:vertical-align="middle" fo:background-color="#76c1a8" fo:padding="0.049cm" fo:border="0.05pt solid #ffffff">
        <style:background-image/>
      </style:table-cell-properties>
    </style:style>
    <style:style style:name="Tableau3.U4" style:family="table-cell" style:data-style-name="N0">
      <style:table-cell-properties style:vertical-align="middle" fo:background-color="#008c64" fo:padding="0.049cm" fo:border="0.05pt solid #ffffff">
        <style:background-image/>
      </style:table-cell-properties>
    </style:style>
    <style:style style:name="Tableau3.c4" style:family="table-cell" style:data-style-name="N0">
      <style:table-cell-properties style:vertical-align="middle" fo:background-color="#1f9a76" fo:padding="0.049cm" fo:border="0.05pt solid #ffffff">
        <style:background-image/>
      </style:table-cell-properties>
    </style:style>
    <style:style style:name="Tableau3.A5" style:family="table-cell">
      <style:table-cell-properties style:vertical-align="middle" fo:background-color="#fafaf8" fo:padding="0.049cm" fo:border="0.05pt solid #ffffff">
        <style:background-image/>
      </style:table-cell-properties>
    </style:style>
    <style:style style:name="Tableau3.Q6" style:family="table-cell" style:data-style-name="N0">
      <style:table-cell-properties style:vertical-align="middle" fo:background-color="#a3d5c2" fo:padding="0.049cm" fo:border="0.05pt solid #ffffff">
        <style:background-image/>
      </style:table-cell-properties>
    </style:style>
    <style:style style:name="Tableau3.A7" style:family="table-cell">
      <style:table-cell-properties style:vertical-align="middle" fo:background-color="#fafaf8" fo:padding="0.049cm" fo:border="0.05pt solid #ffffff">
        <style:background-image/>
      </style:table-cell-properties>
    </style:style>
    <style:style style:name="Tableau3.D7" style:family="table-cell" style:data-style-name="N0">
      <style:table-cell-properties style:vertical-align="middle" fo:background-color="#00826c" fo:padding="0.049cm" fo:border="0.05pt solid #ffffff">
        <style:background-image/>
      </style:table-cell-properties>
    </style:style>
    <style:style style:name="Tableau3.G7" style:family="table-cell" style:data-style-name="N0">
      <style:table-cell-properties style:vertical-align="middle" fo:background-color="#aedac8" fo:padding="0.049cm" fo:border="0.05pt solid #ffffff">
        <style:background-image/>
      </style:table-cell-properties>
    </style:style>
    <style:style style:name="Tableau3.A9" style:family="table-cell">
      <style:table-cell-properties style:vertical-align="middle" fo:background-color="#fafaf8" fo:padding="0.049cm" fo:border="0.05pt solid #ffffff">
        <style:background-image/>
      </style:table-cell-properties>
    </style:style>
    <style:style style:name="Tableau3.A11" style:family="table-cell">
      <style:table-cell-properties style:vertical-align="middle" fo:background-color="#fafaf8" fo:padding="0.049cm" fo:border="0.05pt solid #ffffff">
        <style:background-image/>
      </style:table-cell-properties>
    </style:style>
    <style:style style:name="Tableau3.B12" style:family="table-cell" style:data-style-name="N0">
      <style:table-cell-properties style:vertical-align="middle" fo:background-color="#b3dccb" fo:padding="0.049cm" fo:border="0.05pt solid #ffffff">
        <style:background-image/>
      </style:table-cell-properties>
    </style:style>
    <style:style style:name="Tableau3.D12" style:family="table-cell" style:data-style-name="N0">
      <style:table-cell-properties style:vertical-align="middle" fo:background-color="#e6f5f0" fo:padding="0.049cm" fo:border="0.05pt solid #ffffff">
        <style:background-image/>
      </style:table-cell-properties>
    </style:style>
    <style:style style:name="Tableau3.F12" style:family="table-cell" style:data-style-name="N0">
      <style:table-cell-properties style:vertical-align="middle" fo:background-color="#c0e8dc" fo:padding="0.049cm" fo:border="0.05pt solid #ffffff">
        <style:background-image/>
      </style:table-cell-properties>
    </style:style>
    <style:style style:name="Tableau3.M12" style:family="table-cell" style:data-style-name="N0">
      <style:table-cell-properties style:vertical-align="middle" fo:background-color="#d1eadc" fo:padding="0.049cm" fo:border="0.05pt solid #ffffff">
        <style:background-image/>
      </style:table-cell-properties>
    </style:style>
    <style:style style:name="Tableau3.A13" style:family="table-cell">
      <style:table-cell-properties style:vertical-align="middle" fo:background-color="#fafaf8" fo:padding="0.049cm" fo:border="0.05pt solid #ffffff">
        <style:background-image/>
      </style:table-cell-properties>
    </style:style>
    <style:style style:name="Tableau4" style:family="table">
      <style:table-properties style:width="17.512cm" table:align="left"/>
    </style:style>
    <style:style style:name="Tableau4.A" style:family="table-column">
      <style:table-column-properties style:column-width="2.757cm"/>
    </style:style>
    <style:style style:name="Tableau4.B" style:family="table-column">
      <style:table-column-properties style:column-width="0.46cm"/>
    </style:style>
    <style:style style:name="Tableau4.C" style:family="table-column">
      <style:table-column-properties style:column-width="0.524cm"/>
    </style:style>
    <style:style style:name="Tableau4.D" style:family="table-column">
      <style:table-column-properties style:column-width="0.547cm"/>
    </style:style>
    <style:style style:name="Tableau4.E" style:family="table-column">
      <style:table-column-properties style:column-width="0.52cm"/>
    </style:style>
    <style:style style:name="Tableau4.F" style:family="table-column">
      <style:table-column-properties style:column-width="0.54cm"/>
    </style:style>
    <style:style style:name="Tableau4.G" style:family="table-column">
      <style:table-column-properties style:column-width="0.534cm"/>
    </style:style>
    <style:style style:name="Tableau4.M" style:family="table-column">
      <style:table-column-properties style:column-width="0.545cm"/>
    </style:style>
    <style:style style:name="Tableau4.S" style:family="table-column">
      <style:table-column-properties style:column-width="0.561cm"/>
    </style:style>
    <style:style style:name="Tableau4.T" style:family="table-column">
      <style:table-column-properties style:column-width="0.573cm"/>
    </style:style>
    <style:style style:name="Tableau4.U" style:family="table-column">
      <style:table-column-properties style:column-width="0.527cm"/>
    </style:style>
    <style:style style:name="Tableau4.Y" style:family="table-column">
      <style:table-column-properties style:column-width="0.549cm"/>
    </style:style>
    <style:style style:name="Tableau4.1" style:family="table-row">
      <style:table-row-properties style:min-row-height="0.549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5" style:family="table">
      <style:table-properties style:width="11.361cm" table:align="left"/>
    </style:style>
    <style:style style:name="Tableau5.A" style:family="table-column">
      <style:table-column-properties style:column-width="1.157cm"/>
    </style:style>
    <style:style style:name="Tableau5.B" style:family="table-column">
      <style:table-column-properties style:column-width="2.348cm"/>
    </style:style>
    <style:style style:name="Tableau5.D" style:family="table-column">
      <style:table-column-properties style:column-width="0.813cm"/>
    </style:style>
    <style:style style:name="Tableau5.1" style:family="table-row">
      <style:table-row-properties style:min-row-height="0.549cm"/>
    </style:style>
    <style:style style:name="Tableau5.A1" style:family="table-cell">
      <style:table-cell-properties style:vertical-align="middle" fo:padding="0.049cm" fo:border="none"/>
    </style:style>
    <style:style style:name="Tableau5.C3" style:family="table-cell" style:data-style-name="N1">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Tableau6" style:family="table">
      <style:table-properties style:width="17cm" table:align="margins"/>
    </style:style>
    <style:style style:name="Tableau6.A" style:family="table-column">
      <style:table-column-properties style:column-width="1.295cm" style:rel-column-width="4994*"/>
    </style:style>
    <style:style style:name="Tableau6.B" style:family="table-column">
      <style:table-column-properties style:column-width="3.556cm" style:rel-column-width="13711*"/>
    </style:style>
    <style:style style:name="Tableau6.C" style:family="table-column">
      <style:table-column-properties style:column-width="2.427cm" style:rel-column-width="9356*"/>
    </style:style>
    <style:style style:name="Tableau6.G" style:family="table-column">
      <style:table-column-properties style:column-width="2.439cm" style:rel-column-width="9406*"/>
    </style:style>
    <style:style style:name="Tableau6.A1" style:family="table-cell">
      <style:table-cell-properties style:writing-mode="page"/>
    </style:style>
    <style:style style:name="Tableau6.2" style:family="table-row">
      <style:table-row-properties style:min-row-height="0.3cm"/>
    </style:style>
    <style:style style:name="Tableau7" style:family="table">
      <style:table-properties style:width="17cm" table:align="margins"/>
    </style:style>
    <style:style style:name="Tableau7.A" style:family="table-column">
      <style:table-column-properties style:column-width="0.889cm" style:rel-column-width="3424*"/>
    </style:style>
    <style:style style:name="Tableau7.B" style:family="table-column">
      <style:table-column-properties style:column-width="7.996cm" style:rel-column-width="30820*"/>
    </style:style>
    <style:style style:name="Tableau7.C" style:family="table-column">
      <style:table-column-properties style:column-width="1.709cm" style:rel-column-width="6590*"/>
    </style:style>
    <style:style style:name="Tableau7.D" style:family="table-column">
      <style:table-column-properties style:column-width="1.277cm" style:rel-column-width="4926*"/>
    </style:style>
    <style:style style:name="Tableau7.E" style:family="table-column">
      <style:table-column-properties style:column-width="1.967cm" style:rel-column-width="7582*"/>
    </style:style>
    <style:style style:name="Tableau7.F" style:family="table-column">
      <style:table-column-properties style:column-width="1.487cm" style:rel-column-width="5734*"/>
    </style:style>
    <style:style style:name="Tableau7.G" style:family="table-column">
      <style:table-column-properties style:column-width="1.676cm" style:rel-column-width="6459*"/>
    </style:style>
    <style:style style:name="Tableau7.A1" style:family="table-cell">
      <style:table-cell-properties style:writing-mode="page"/>
    </style:style>
    <style:style style:name="Tableau8" style:family="table">
      <style:table-properties style:width="17cm" table:align="margins"/>
    </style:style>
    <style:style style:name="Tableau8.A" style:family="table-column">
      <style:table-column-properties style:column-width="1.295cm" style:rel-column-width="4994*"/>
    </style:style>
    <style:style style:name="Tableau8.B" style:family="table-column">
      <style:table-column-properties style:column-width="3.556cm" style:rel-column-width="13711*"/>
    </style:style>
    <style:style style:name="Tableau8.C" style:family="table-column">
      <style:table-column-properties style:column-width="2.427cm" style:rel-column-width="9356*"/>
    </style:style>
    <style:style style:name="Tableau8.G" style:family="table-column">
      <style:table-column-properties style:column-width="2.439cm" style:rel-column-width="9406*"/>
    </style:style>
    <style:style style:name="Tableau8.A1" style:family="table-cell">
      <style:table-cell-properties style:writing-mode="page"/>
    </style:style>
    <style:style style:name="Tableau8.2" style:family="table-row">
      <style:table-row-properties style:min-row-height="0.3cm"/>
    </style:style>
    <style:style style:name="Tableau9" style:family="table">
      <style:table-properties style:width="17cm" table:align="margins"/>
    </style:style>
    <style:style style:name="Tableau9.A" style:family="table-column">
      <style:table-column-properties style:column-width="1.293cm" style:rel-column-width="4987*"/>
    </style:style>
    <style:style style:name="Tableau9.B" style:family="table-column">
      <style:table-column-properties style:column-width="3.808cm" style:rel-column-width="14683*"/>
    </style:style>
    <style:style style:name="Tableau9.C" style:family="table-column">
      <style:table-column-properties style:column-width="2.171cm" style:rel-column-width="8371*"/>
    </style:style>
    <style:style style:name="Tableau9.D" style:family="table-column">
      <style:table-column-properties style:column-width="2.425cm" style:rel-column-width="9349*"/>
    </style:style>
    <style:style style:name="Tableau9.G" style:family="table-column">
      <style:table-column-properties style:column-width="2.45cm" style:rel-column-width="9447*"/>
    </style:style>
    <style:style style:name="Tableau9.A1" style:family="table-cell">
      <style:table-cell-properties style:writing-mode="page"/>
    </style:style>
    <style:style style:name="Tableau9.2" style:family="table-row">
      <style:table-row-properties style:min-row-height="0.3cm"/>
    </style:style>
    <style:style style:name="Tableau10" style:family="table">
      <style:table-properties style:width="17cm" table:align="margins"/>
    </style:style>
    <style:style style:name="Tableau10.A" style:family="table-column">
      <style:table-column-properties style:column-width="12.585cm" style:rel-column-width="48514*"/>
    </style:style>
    <style:style style:name="Tableau10.B" style:family="table-column">
      <style:table-column-properties style:column-width="4.415cm" style:rel-column-width="17021*"/>
    </style:style>
    <style:style style:name="Tableau10.A1" style:family="table-cell">
      <style:table-cell-properties style:writing-mode="page"/>
    </style:style>
    <style:style style:name="Tableau11" style:family="table">
      <style:table-properties style:width="9.035cm" table:align="left"/>
    </style:style>
    <style:style style:name="Tableau11.A" style:family="table-column">
      <style:table-column-properties style:column-width="6.687cm"/>
    </style:style>
    <style:style style:name="Tableau11.B" style:family="table-column">
      <style:table-column-properties style:column-width="2.348cm"/>
    </style:style>
    <style:style style:name="Tableau11.1" style:family="table-row">
      <style:table-row-properties style:min-row-height="0.549cm"/>
    </style:style>
    <style:style style:name="Tableau11.A1" style:family="table-cell">
      <style:table-cell-properties style:vertical-align="middle" fo:padding="0.049cm" fo:border="none"/>
    </style:style>
    <style:style style:name="Tableau11.B1" style:family="table-cell" style:data-style-name="N0">
      <style:table-cell-properties style:vertical-align="middle" fo:padding="0.049cm" fo:border="none"/>
    </style:style>
    <style:style style:name="Tableau12" style:family="table">
      <style:table-properties style:width="14.79cm" table:align="left"/>
    </style:style>
    <style:style style:name="Tableau12.A" style:family="table-column">
      <style:table-column-properties style:column-width="12.806cm"/>
    </style:style>
    <style:style style:name="Tableau12.B" style:family="table-column">
      <style:table-column-properties style:column-width="1.984cm"/>
    </style:style>
    <style:style style:name="Tableau12.1" style:family="table-row">
      <style:table-row-properties style:min-row-height="0.549cm"/>
    </style:style>
    <style:style style:name="Tableau12.A1" style:family="table-cell">
      <style:table-cell-properties style:vertical-align="middle" fo:padding="0.049cm" fo:border="none"/>
    </style:style>
    <style:style style:name="Tableau12.B1" style:family="table-cell" style:data-style-name="N0">
      <style:table-cell-properties style:vertical-align="middle" fo:padding="0.049cm" fo:border="none"/>
    </style:style>
    <style:style style:name="Tableau13" style:family="table">
      <style:table-properties style:width="17cm" table:align="left"/>
    </style:style>
    <style:style style:name="Tableau13.A" style:family="table-column">
      <style:table-column-properties style:column-width="1.328cm"/>
    </style:style>
    <style:style style:name="Tableau13.B" style:family="table-column">
      <style:table-column-properties style:column-width="5.325cm"/>
    </style:style>
    <style:style style:name="Tableau13.C" style:family="table-column">
      <style:table-column-properties style:column-width="2.104cm"/>
    </style:style>
    <style:style style:name="Tableau13.D" style:family="table-column">
      <style:table-column-properties style:column-width="2.108cm"/>
    </style:style>
    <style:style style:name="Tableau13.G" style:family="table-column">
      <style:table-column-properties style:column-width="1.926cm"/>
    </style:style>
    <style:style style:name="Tableau13.1" style:family="table-row">
      <style:table-row-properties style:min-row-height="0.549cm"/>
    </style:style>
    <style:style style:name="Tableau13.A1" style:family="table-cell">
      <style:table-cell-properties style:vertical-align="middle" fo:padding="0.049cm" fo:border="none"/>
    </style:style>
    <style:style style:name="Tableau13.A2" style:family="table-cell" style:data-style-name="N0">
      <style:table-cell-properties style:vertical-align="middle" fo:padding="0.049cm" fo:border="none"/>
    </style:style>
    <style:style style:name="Tableau14" style:family="table">
      <style:table-properties style:width="16.748cm" table:align="left"/>
    </style:style>
    <style:style style:name="Tableau14.A" style:family="table-column">
      <style:table-column-properties style:column-width="15.452cm"/>
    </style:style>
    <style:style style:name="Tableau14.B" style:family="table-column">
      <style:table-column-properties style:column-width="1.296cm"/>
    </style:style>
    <style:style style:name="Tableau14.1" style:family="table-row">
      <style:table-row-properties style:min-row-height="0.549cm"/>
    </style:style>
    <style:style style:name="Tableau14.A1" style:family="table-cell">
      <style:table-cell-properties style:vertical-align="middle" fo:padding="0.049cm" fo:border="none"/>
    </style:style>
    <style:style style:name="Tableau14.B1" style:family="table-cell" style:data-style-name="N0">
      <style:table-cell-properties style:vertical-align="middle" fo:padding="0.049cm" fo:border="none"/>
    </style:style>
    <style:style style:name="Tableau15" style:family="table">
      <style:table-properties style:width="17cm" table:align="left"/>
    </style:style>
    <style:style style:name="Tableau15.A" style:family="table-column">
      <style:table-column-properties style:column-width="0.91cm"/>
    </style:style>
    <style:style style:name="Tableau15.B" style:family="table-column">
      <style:table-column-properties style:column-width="5.449cm"/>
    </style:style>
    <style:style style:name="Tableau15.C" style:family="table-column">
      <style:table-column-properties style:column-width="2.14cm"/>
    </style:style>
    <style:style style:name="Tableau15.D" style:family="table-column">
      <style:table-column-properties style:column-width="2.148cm"/>
    </style:style>
    <style:style style:name="Tableau15.E" style:family="table-column">
      <style:table-column-properties style:column-width="2.11cm"/>
    </style:style>
    <style:style style:name="Tableau15.F" style:family="table-column">
      <style:table-column-properties style:column-width="2.124cm"/>
    </style:style>
    <style:style style:name="Tableau15.G" style:family="table-column">
      <style:table-column-properties style:column-width="2.12cm"/>
    </style:style>
    <style:style style:name="Tableau15.1" style:family="table-row">
      <style:table-row-properties style:min-row-height="0.549cm"/>
    </style:style>
    <style:style style:name="Tableau15.A1" style:family="table-cell">
      <style:table-cell-properties style:vertical-align="middle" fo:padding="0.049cm" fo:border="none"/>
    </style:style>
    <style:style style:name="Tableau15.A2" style:family="table-cell" style:data-style-name="N0">
      <style:table-cell-properties style:vertical-align="middle" fo:padding="0.049cm" fo:border="none"/>
    </style:style>
    <style:style style:name="Tableau16" style:family="table">
      <style:table-properties style:width="9.008cm" table:align="left"/>
    </style:style>
    <style:style style:name="Tableau16.A" style:family="table-column">
      <style:table-column-properties style:column-width="6.66cm"/>
    </style:style>
    <style:style style:name="Tableau16.B" style:family="table-column">
      <style:table-column-properties style:column-width="2.348cm"/>
    </style:style>
    <style:style style:name="Tableau16.1" style:family="table-row">
      <style:table-row-properties style:min-row-height="0.549cm"/>
    </style:style>
    <style:style style:name="Tableau16.A1" style:family="table-cell">
      <style:table-cell-properties style:vertical-align="middle" fo:padding="0.049cm" fo:border="none"/>
    </style:style>
    <style:style style:name="Tableau16.B1" style:family="table-cell" style:data-style-name="N0">
      <style:table-cell-properties style:vertical-align="middle" fo:padding="0.049cm" fo:border="none"/>
    </style:style>
    <style:style style:name="Tableau17" style:family="table">
      <style:table-properties style:width="11.68cm" table:align="left"/>
    </style:style>
    <style:style style:name="Tableau17.A" style:family="table-column">
      <style:table-column-properties style:column-width="9.333cm"/>
    </style:style>
    <style:style style:name="Tableau17.B" style:family="table-column">
      <style:table-column-properties style:column-width="2.348cm"/>
    </style:style>
    <style:style style:name="Tableau17.1" style:family="table-row">
      <style:table-row-properties style:min-row-height="0.549cm"/>
    </style:style>
    <style:style style:name="Tableau17.A1" style:family="table-cell">
      <style:table-cell-properties style:vertical-align="middle" fo:padding="0.049cm" fo:border="none"/>
    </style:style>
    <style:style style:name="Tableau17.B1" style:family="table-cell" style:data-style-name="N0">
      <style:table-cell-properties style:vertical-align="middle" fo:padding="0.049cm" fo:border="none"/>
    </style:style>
    <style:style style:name="Tableau18" style:family="table">
      <style:table-properties style:width="7.235cm" table:align="left"/>
    </style:style>
    <style:style style:name="Tableau18.A" style:family="table-column">
      <style:table-column-properties style:column-width="4.888cm"/>
    </style:style>
    <style:style style:name="Tableau18.B" style:family="table-column">
      <style:table-column-properties style:column-width="2.348cm"/>
    </style:style>
    <style:style style:name="Tableau18.1" style:family="table-row">
      <style:table-row-properties style:min-row-height="0.549cm"/>
    </style:style>
    <style:style style:name="Tableau18.A1" style:family="table-cell">
      <style:table-cell-properties style:vertical-align="middle" fo:padding="0.049cm" fo:border="none"/>
    </style:style>
    <style:style style:name="Tableau18.B1" style:family="table-cell" style:data-style-name="N0">
      <style:table-cell-properties style:vertical-align="middle" fo:padding="0.049cm" fo:border="none"/>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able_20_Contents">
      <style:paragraph-properties fo:text-align="center" style:justify-single-word="false"/>
    </style:style>
    <style:style style:name="P4" style:family="paragraph" style:parent-style-name="Table_20_Contents">
      <loext:graphic-properties draw:fill-gradient-name="gradient" draw:fill-hatch-name="hatch"/>
    </style:style>
    <style:style style:name="P5" style:family="paragraph" style:parent-style-name="Table_20_Contents">
      <style:paragraph-properties fo:text-align="start" style:justify-single-word="false"/>
    </style:style>
    <style:style style:name="P6" style:family="paragraph" style:parent-style-name="Table_20_Contents">
      <loext:graphic-properties draw:fill-gradient-name="gradient" draw:fill-hatch-name="hatch"/>
      <style:paragraph-properties fo:text-align="start" style:justify-single-word="false"/>
    </style:style>
    <style:style style:name="P7" style:family="paragraph" style:parent-style-name="Table_20_Contents">
      <style:paragraph-properties fo:text-align="end" style:justify-single-word="false"/>
    </style:style>
    <style:style style:name="P8" style:family="paragraph" style:parent-style-name="Table_20_Contents">
      <loext:graphic-properties draw:fill-gradient-name="gradient" draw:fill-hatch-name="hatch"/>
      <style:paragraph-properties fo:text-align="end" style:justify-single-word="false"/>
    </style:style>
    <style:style style:name="P9" style:family="paragraph" style:parent-style-name="Table_20_Contents">
      <style:text-properties fo:font-size="2pt" style:font-size-asian="2pt" style:font-size-complex="2pt"/>
    </style:style>
    <style:style style:name="P10" style:family="paragraph" style:parent-style-name="Table_20_Contents">
      <loext:graphic-properties draw:fill-gradient-name="gradient" draw:fill-hatch-name="hatch"/>
      <style:text-properties fo:font-size="2pt" style:font-size-asian="2pt" style:font-size-complex="2pt"/>
    </style:style>
    <style:style style:name="P11" style:family="paragraph" style:parent-style-name="Table_20_Contents">
      <style:text-properties fo:font-size="7pt"/>
    </style:style>
    <style:style style:name="P12" style:family="paragraph" style:parent-style-name="Table_20_Contents">
      <style:paragraph-properties fo:text-align="start" style:justify-single-word="false"/>
      <style:text-properties fo:font-size="7pt"/>
    </style:style>
    <style:style style:name="P13" style:family="paragraph" style:parent-style-name="Table_20_Contents">
      <style:paragraph-properties fo:text-align="end" style:justify-single-word="false"/>
      <style:text-properties fo:font-size="7pt"/>
    </style:style>
    <style:style style:name="P14" style:family="paragraph" style:parent-style-name="Table_20_Contents">
      <style:paragraph-properties fo:text-align="center" style:justify-single-word="false"/>
      <style:text-properties style:text-underline-style="solid" style:text-underline-width="auto" style:text-underline-color="font-color"/>
    </style:style>
    <style:style style:name="P15" style:family="paragraph" style:parent-style-name="Table_20_Contents">
      <style:paragraph-properties fo:text-align="end" style:justify-single-word="false"/>
      <style:text-properties fo:font-weight="bold"/>
    </style:style>
    <style:style style:name="P16" style:family="paragraph" style:parent-style-name="Table_20_Contents">
      <style:paragraph-properties fo:text-align="center" style:justify-single-word="false"/>
      <style:text-properties fo:font-weight="bold"/>
    </style:style>
    <style:style style:name="P17" style:family="paragraph" style:parent-style-name="Table_20_Contents">
      <style:paragraph-properties fo:text-align="start" style:justify-single-word="false"/>
      <style:text-properties fo:font-weight="bold"/>
    </style:style>
    <style:style style:name="P18" style:family="paragraph" style:parent-style-name="Standard">
      <style:text-properties fo:font-weight="bold" style:font-weight-asian="bold" style:font-weight-complex="bold"/>
    </style:style>
    <style:style style:name="P19" style:family="paragraph" style:parent-style-name="Standard">
      <style:text-properties fo:font-weight="bold" officeooo:paragraph-rsid="00314589" style:font-weight-asian="bold" style:font-weight-complex="bold"/>
    </style:style>
    <style:style style:name="P20" style:family="paragraph" style:parent-style-name="Standard">
      <style:text-properties fo:font-weight="bold" officeooo:rsid="00314589" officeooo:paragraph-rsid="00314589" style:font-weight-asian="bold" style:font-weight-complex="bold"/>
    </style:style>
    <style:style style:name="P21" style:family="paragraph" style:parent-style-name="Table_20_Contents">
      <style:text-properties officeooo:rsid="00314589" officeooo:paragraph-rsid="00314589"/>
    </style:style>
    <style:style style:name="P22" style:family="paragraph" style:parent-style-name="Standard">
      <style:text-properties officeooo:rsid="00314589" officeooo:paragraph-rsid="00314589"/>
    </style:style>
    <style:style style:name="P23" style:family="paragraph" style:parent-style-name="Table_20_Contents">
      <style:text-properties officeooo:paragraph-rsid="00314589"/>
    </style:style>
    <style:style style:name="P24" style:family="paragraph" style:parent-style-name="Standard">
      <style:text-properties officeooo:paragraph-rsid="00314589"/>
    </style:style>
    <style:style style:name="P25" style:family="paragraph" style:parent-style-name="Table_20_Contents">
      <style:paragraph-properties fo:text-align="start" style:justify-single-word="false"/>
      <style:text-properties fo:color="#000000" loext:opacity="100%" fo:font-size="8pt" fo:font-weight="bold" style:font-size-asian="8pt" style:font-size-complex="8pt"/>
    </style:style>
    <style:style style:name="P26" style:family="paragraph" style:parent-style-name="Table_20_Contents">
      <style:paragraph-properties fo:text-align="center" style:justify-single-word="false"/>
      <style:text-properties fo:color="#000000" loext:opacity="100%" fo:font-size="8pt" fo:font-weight="bold" style:font-size-asian="8pt" style:font-size-complex="8pt"/>
    </style:style>
    <style:style style:name="P27" style:family="paragraph" style:parent-style-name="Table_20_Contents">
      <style:text-properties fo:color="#000000" loext:opacity="100%" fo:font-size="8pt" style:font-size-asian="8pt" style:font-size-complex="8pt"/>
    </style:style>
    <style:style style:name="P28" style:family="paragraph" style:parent-style-name="Table_20_Contents">
      <style:paragraph-properties fo:text-align="start" style:justify-single-word="false"/>
      <style:text-properties fo:color="#3d3c3e" loext:opacity="100%" fo:font-size="8pt" fo:font-style="italic" style:font-size-asian="8pt" style:font-size-complex="8pt"/>
    </style:style>
    <style:style style:name="P29" style:family="paragraph" style:parent-style-name="Table_20_Contents">
      <style:paragraph-properties fo:text-align="center" style:justify-single-word="false"/>
      <style:text-properties fo:color="#3d3c3e" loext:opacity="100%" fo:font-size="8pt" fo:font-weight="bold" style:font-size-asian="8pt" style:font-size-complex="8pt"/>
    </style:style>
    <style:style style:name="P30" style:family="paragraph" style:parent-style-name="Table_20_Contents">
      <style:paragraph-properties fo:text-align="start" style:justify-single-word="false"/>
      <style:text-properties fo:color="#3d3c3e" loext:opacity="100%" fo:font-size="8pt" style:font-size-asian="8pt" style:font-size-complex="8pt"/>
    </style:style>
    <style:style style:name="P31" style:family="paragraph" style:parent-style-name="Table_20_Contents">
      <style:paragraph-properties fo:text-align="center" style:justify-single-word="false"/>
      <style:text-properties fo:color="#3d3c3e" loext:opacity="100%" fo:font-size="8pt" style:font-size-asian="8pt" style:font-size-complex="8pt"/>
    </style:style>
    <style:style style:name="P32" style:family="paragraph" style:parent-style-name="Table_20_Contents">
      <style:paragraph-properties fo:text-align="center" style:justify-single-word="false"/>
      <style:text-properties fo:color="#ffffff" loext:opacity="100%" fo:font-size="8pt" fo:font-weight="bold" style:font-size-asian="8pt" style:font-size-complex="8pt"/>
    </style:style>
    <style:style style:name="P33" style:family="paragraph" style:parent-style-name="Table_20_Contents">
      <style:paragraph-properties fo:text-align="center" style:justify-single-word="false"/>
      <style:text-properties fo:color="#ffffff" loext:opacity="100%" fo:font-size="8pt" style:font-size-asian="8pt" style:font-size-complex="8pt"/>
    </style:style>
    <style:style style:name="P34" style:family="paragraph" style:parent-style-name="StyleDefaut11maigre">
      <style:paragraph-properties fo:break-before="page"/>
    </style:style>
    <style:style style:name="P35" style:family="paragraph" style:parent-style-name="Titre_20_1petit">
      <style:paragraph-properties fo:break-before="page"/>
    </style:style>
    <style:style style:name="P36" style:family="paragraph" style:parent-style-name="Standard">
      <style:paragraph-properties fo:break-before="page"/>
    </style:style>
    <style:style style:name="P37" style:family="paragraph" style:parent-style-name="Standard">
      <style:paragraph-properties fo:break-before="page" style:writing-mode="lr-tb"/>
    </style:style>
    <style:style style:name="P38" style:family="paragraph" style:parent-style-name="StyleDefaut11grasItalique">
      <style:paragraph-properties fo:break-before="page"/>
    </style:style>
    <style:style style:name="P39" style:family="paragraph" style:parent-style-name="StyleDefaut11gras">
      <style:paragraph-properties fo:break-before="page"/>
    </style:style>
    <style:style style:name="P40" style:family="paragraph" style:parent-style-name="Standard">
      <style:paragraph-properties fo:break-before="page"/>
      <style:text-properties officeooo:rsid="00174026" officeooo:paragraph-rsid="00174026"/>
    </style:style>
    <style:style style:name="P41" style:family="paragraph" style:parent-style-name="Standard">
      <style:text-properties officeooo:rsid="00174026" officeooo:paragraph-rsid="00174026"/>
    </style:style>
    <style:style style:name="P42" style:family="paragraph" style:parent-style-name="Standard">
      <style:text-properties officeooo:rsid="00174026"/>
    </style:style>
    <style:style style:name="P43" style:family="paragraph" style:parent-style-name="Standard">
      <style:paragraph-properties fo:break-before="page"/>
      <style:text-properties officeooo:rsid="0031b773" officeooo:paragraph-rsid="0031b773"/>
    </style:style>
    <style:style style:name="P44" style:family="paragraph" style:parent-style-name="Standard">
      <style:paragraph-properties fo:break-before="page" style:writing-mode="lr-tb"/>
      <style:text-properties officeooo:paragraph-rsid="001e858e"/>
    </style:style>
    <style:style style:name="P45" style:family="paragraph" style:parent-style-name="Standard">
      <style:paragraph-properties style:writing-mode="lr-tb"/>
      <style:text-properties officeooo:paragraph-rsid="001e858e"/>
    </style:style>
    <style:style style:name="P46" style:family="paragraph" style:parent-style-name="Standard">
      <style:text-properties fo:font-size="22pt" fo:font-weight="bold" style:font-size-asian="22pt" style:font-weight-asian="bold" style:font-size-complex="22pt" style:font-weight-complex="bold"/>
    </style:style>
    <style:style style:name="P47" style:family="paragraph" style:parent-style-name="Standard">
      <style:text-properties fo:font-size="11pt" style:font-size-asian="11pt" style:font-size-complex="11pt"/>
    </style:style>
    <style:style style:name="P48" style:family="paragraph" style:parent-style-name="Standard">
      <style:text-properties officeooo:paragraph-rsid="00189a05"/>
    </style:style>
    <style:style style:name="P49" style:family="paragraph" style:parent-style-name="StyleDefaut11grasItalique">
      <style:text-properties officeooo:paragraph-rsid="00189a05"/>
    </style:style>
    <style:style style:name="P50" style:family="paragraph" style:parent-style-name="Standard">
      <style:text-properties officeooo:paragraph-rsid="001cc65e"/>
    </style:style>
    <style:style style:name="P51" style:family="paragraph" style:parent-style-name="Standard">
      <style:text-properties officeooo:paragraph-rsid="0022df92"/>
    </style:style>
    <style:style style:name="P52" style:family="paragraph" style:parent-style-name="Standard">
      <style:text-properties officeooo:paragraph-rsid="0024f929"/>
    </style:style>
    <style:style style:name="P53" style:family="paragraph" style:parent-style-name="StyleDefaut11grasItalique">
      <style:text-properties officeooo:paragraph-rsid="0024f929"/>
    </style:style>
    <style:style style:name="P54" style:family="paragraph" style:parent-style-name="Standard">
      <style:text-properties fo:font-style="italic" officeooo:rsid="002f7f7d" officeooo:paragraph-rsid="002f7f7d" style:font-style-asian="italic" style:font-style-complex="italic"/>
    </style:style>
    <style:style style:name="P55" style:family="paragraph" style:parent-style-name="Standard">
      <style:text-properties fo:font-style="italic" officeooo:rsid="00314589" officeooo:paragraph-rsid="00314589" style:font-style-asian="italic" style:font-style-complex="italic"/>
    </style:style>
    <style:style style:name="P56" style:family="paragraph" style:parent-style-name="Standard">
      <style:text-properties fo:font-style="italic" fo:font-weight="normal" officeooo:rsid="00314589" officeooo:paragraph-rsid="00314589" style:font-style-asian="italic" style:font-weight-asian="normal" style:font-style-complex="italic" style:font-weight-complex="normal"/>
    </style:style>
    <style:style style:name="P57" style:family="paragraph" style:parent-style-name="Standard">
      <style:paragraph-properties style:writing-mode="lr-tb"/>
    </style:style>
    <style:style style:name="P58" style:family="paragraph" style:parent-style-name="Table_20_Contents">
      <style:paragraph-properties style:writing-mode="lr-tb"/>
    </style:style>
    <style:style style:name="P59" style:family="paragraph" style:parent-style-name="Standard">
      <style:paragraph-properties style:writing-mode="lr-tb"/>
      <style:text-properties officeooo:paragraph-rsid="00208579"/>
    </style:style>
    <style:style style:name="P60" style:family="paragraph" style:parent-style-name="Frame_20_contents">
      <style:text-properties officeooo:rsid="002e0ab7" officeooo:paragraph-rsid="002e0ab7"/>
    </style:style>
    <style:style style:name="P61" style:family="paragraph" style:parent-style-name="Standard">
      <style:paragraph-properties fo:margin-left="0cm" fo:margin-right="0.437cm" fo:line-height="0.499cm" fo:text-align="start" style:justify-single-word="false" fo:orphans="0" fo:widows="0" fo:text-indent="0cm" style:auto-text-indent="false"/>
      <style:text-properties officeooo:rsid="002fa723" officeooo:paragraph-rsid="002fa723"/>
    </style:style>
    <style:style style:name="P62" style:family="paragraph" style:parent-style-name="Contents_20_1">
      <style:paragraph-properties>
        <style:tab-stops>
          <style:tab-stop style:position="17cm" style:type="right" style:leader-style="dotted" style:leader-text="."/>
        </style:tab-stops>
      </style:paragraph-properties>
    </style:style>
    <style:style style:name="P63" style:family="paragraph" style:parent-style-name="Contents_20_2">
      <style:paragraph-properties>
        <style:tab-stops>
          <style:tab-stop style:position="17cm" style:type="right" style:leader-style="dotted" style:leader-text="."/>
        </style:tab-stops>
      </style:paragraph-properties>
    </style:style>
    <style:style style:name="P64" style:family="paragraph" style:parent-style-name="Frame_20_contents">
      <style:text-properties officeooo:rsid="0023ff3a" officeooo:paragraph-rsid="0046ec7d"/>
    </style:style>
    <style:style style:name="P65" style:family="paragraph" style:parent-style-name="Frame_20_contents">
      <style:paragraph-properties style:writing-mode="lr-tb"/>
      <style:text-properties officeooo:rsid="0023ff3a" officeooo:paragraph-rsid="0046ec7d"/>
    </style:style>
    <style:style style:name="P66" style:family="paragraph" style:parent-style-name="Frame_20_contents">
      <style:text-properties fo:font-size="10pt" fo:language="en" fo:country="GB" officeooo:rsid="0023ff3a" officeooo:paragraph-rsid="0046ec7d" style:font-size-asian="10pt" style:font-size-complex="10pt"/>
    </style:style>
    <style:style style:name="P67" style:family="paragraph" style:parent-style-name="Standard">
      <style:paragraph-properties fo:margin-top="0.099cm" fo:margin-bottom="0cm" style:contextual-spacing="false"/>
      <style:text-properties fo:font-size="9pt" fo:language="en" fo:country="GB" officeooo:rsid="0023dbb9" officeooo:paragraph-rsid="0046ec7d" style:font-size-asian="9pt" style:font-size-complex="9pt"/>
    </style:style>
    <style:style style:name="P68" style:family="paragraph" style:parent-style-name="Standard">
      <style:paragraph-properties fo:margin-top="0.099cm" fo:margin-bottom="0cm" style:contextual-spacing="false"/>
      <style:text-properties fo:font-size="9pt" fo:language="en" fo:country="GB" fo:font-weight="bold" officeooo:rsid="0023dbb9" officeooo:paragraph-rsid="0046ec7d" style:font-size-asian="9pt" style:font-weight-asian="bold" style:font-size-complex="9pt" style:font-weight-complex="bold"/>
    </style:style>
    <style:style style:name="P69" style:family="paragraph" style:parent-style-name="Standard">
      <style:paragraph-properties fo:margin-top="0.099cm" fo:margin-bottom="0cm" style:contextual-spacing="false"/>
      <style:text-properties officeooo:paragraph-rsid="0046ec7d"/>
    </style:style>
    <style:style style:name="P70" style:family="paragraph" style:parent-style-name="Standard" style:master-page-name="First_20_Page">
      <style:paragraph-properties style:page-number="auto"/>
      <style:text-properties fo:font-size="20pt" style:font-size-asian="20pt" style:font-size-complex="20pt"/>
    </style:style>
    <style:style style:name="P71" style:family="paragraph" style:parent-style-name="Contents_20_1">
      <style:paragraph-properties>
        <style:tab-stops>
          <style:tab-stop style:position="17cm" style:type="right" style:leader-style="dotted" style:leader-text="."/>
        </style:tab-stops>
      </style:paragraph-properties>
    </style:style>
    <style:style style:name="P72" style:family="paragraph" style:parent-style-name="Contents_20_2">
      <style:paragraph-properties>
        <style:tab-stops>
          <style:tab-stop style:position="17cm" style:type="right" style:leader-style="dotted" style:leader-text="."/>
        </style:tab-stops>
      </style:paragraph-properties>
    </style:style>
    <style:style style:name="P73" style:family="paragraph" style:parent-style-name="Heading_20_1">
      <style:paragraph-properties fo:break-before="page"/>
    </style:style>
    <style:style style:name="P74" style:family="paragraph" style:parent-style-name="Heading_20_2">
      <style:paragraph-properties fo:break-before="page"/>
    </style:style>
    <style:style style:name="P75"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7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1.1000003814697pt" fo:font-style="normal" fo:text-shadow="none" style:text-underline-style="none" fo:font-weight="normal" style:letter-kerning="true" style:font-name-asian="Microsoft YaHei" style:font-size-asian="11.1000003814697pt" style:font-style-asian="normal" style:font-weight-asian="normal" style:font-name-complex="Arial4" style:font-size-complex="11.1000003814697pt" style:font-style-complex="normal" style:font-weight-complex="normal" style:text-emphasize="none" style:font-relief="none" style:text-overline-style="none" style:text-overline-color="font-color"/>
    </style:style>
    <style:style style:name="P77"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78" style:family="paragraph">
      <style:paragraph-properties fo:margin-left="0cm" fo:margin-right="0cm" fo:margin-top="0cm" fo:margin-bottom="0cm" fo:line-height="100%" fo:text-align="start" fo:text-indent="0cm" style:writing-mode="lr-tb"/>
    </style:style>
    <style:style style:name="P7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19999980926514pt" fo:font-style="normal" fo:text-shadow="none" style:text-underline-style="none" fo:font-weight="normal" style:letter-kerning="true" style:font-name-asian="Microsoft YaHei" style:font-size-asian="7.19999980926514pt" style:font-style-asian="normal" style:font-weight-asian="normal" style:font-name-complex="Arial4" style:font-size-complex="7.19999980926514pt" style:font-style-complex="normal" style:font-weight-complex="normal" style:text-emphasize="none" style:font-relief="none" style:text-overline-style="none" style:text-overline-color="font-color"/>
    </style:style>
    <style:style style:name="P8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8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90000009536743pt" fo:font-style="normal" fo:text-shadow="none" style:text-underline-style="none" fo:font-weight="normal" style:letter-kerning="true" style:font-name-asian="Microsoft YaHei" style:font-size-asian="7.90000009536743pt" style:font-style-asian="normal" style:font-weight-asian="normal" style:font-name-complex="Arial4" style:font-size-complex="7.90000009536743pt" style:font-style-complex="normal" style:font-weight-complex="normal" style:text-emphasize="none" style:font-relief="none" style:text-overline-style="none" style:text-overline-color="font-color"/>
    </style:style>
    <style:style style:name="P8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30000019073486pt" fo:font-style="normal" fo:text-shadow="none" style:text-underline-style="none" fo:font-weight="normal" style:letter-kerning="true" style:font-name-asian="Microsoft YaHei" style:font-size-asian="5.30000019073486pt" style:font-style-asian="normal" style:font-weight-asian="normal" style:font-name-complex="Arial4" style:font-size-complex="5.30000019073486pt" style:font-style-complex="normal" style:font-weight-complex="normal" style:text-emphasize="none" style:font-relief="none" style:text-overline-style="none" style:text-overline-color="font-color"/>
    </style:style>
    <style:style style:name="P83" style:family="paragraph">
      <style:paragraph-properties fo:margin-left="0cm" fo:margin-right="0cm" fo:margin-top="0cm" fo:margin-bottom="0cm" fo:line-height="100%" fo:text-indent="0cm"/>
    </style:style>
    <style:style style:name="P84"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5"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6"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8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8.19999980926514pt" fo:font-style="normal" fo:text-shadow="none" style:text-underline-style="none" fo:font-weight="normal" style:letter-kerning="true" style:font-name-asian="Microsoft YaHei" style:font-size-asian="8.19999980926514pt" style:font-style-asian="normal" style:font-weight-asian="normal" style:font-name-complex="Arial4" style:font-size-complex="8.19999980926514pt" style:font-style-complex="normal" style:font-weight-complex="normal" style:text-emphasize="none" style:font-relief="none" style:text-overline-style="none" style:text-overline-color="font-color"/>
    </style:style>
    <style:style style:name="P8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30000019073486pt" fo:font-style="normal" fo:text-shadow="none" style:text-underline-style="none" fo:font-weight="normal" style:letter-kerning="true" style:font-name-asian="Microsoft YaHei" style:font-size-asian="7.30000019073486pt" style:font-style-asian="normal" style:font-weight-asian="normal" style:font-name-complex="Arial4" style:font-size-complex="7.30000019073486pt" style:font-style-complex="normal" style:font-weight-complex="normal" style:text-emphasize="none" style:font-relief="none" style:text-overline-style="none" style:text-overline-color="font-color"/>
    </style:style>
    <style:style style:name="P89"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0"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4.80000019073486pt" fo:font-style="normal" fo:text-shadow="none" style:text-underline-style="none" fo:font-weight="normal" style:letter-kerning="true" style:font-name-asian="Microsoft YaHei" style:font-size-asian="4.80000019073486pt" style:font-style-asian="normal" style:font-weight-asian="normal" style:font-name-complex="Arial4" style:font-size-complex="4.80000019073486pt" style:font-style-complex="normal" style:font-weight-complex="normal" style:text-emphasize="none" style:font-relief="none" style:text-overline-style="none" style:text-overline-color="font-color"/>
    </style:style>
    <style:style style:name="P91"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6.5pt" style:font-style-asian="normal" style:font-weight-asian="normal" style:font-name-complex="Arial4" style:font-size-complex="6.5pt" style:font-style-complex="normal" style:font-weight-complex="normal" style:text-emphasize="none" style:font-relief="none" style:text-overline-style="none" style:text-overline-color="font-color"/>
    </style:style>
    <style:style style:name="P93" style:family="paragraph">
      <style:paragraph-properties fo:margin-left="0cm" fo:margin-right="0cm" fo:margin-top="0cm" fo:margin-bottom="0cm" fo:line-height="100%" fo:text-indent="0cm" style:writing-mode="lr-tb"/>
    </style:style>
    <style:style style:name="P94"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5"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6"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7"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pt" fo:font-style="normal" fo:text-shadow="none" style:text-underline-style="none" fo:font-weight="normal" style:letter-kerning="true" style:font-name-asian="Microsoft YaHei" style:font-size-asian="7.5pt" style:font-style-asian="normal" style:font-weight-asian="normal" style:font-name-complex="Arial4" style:font-size-complex="7.5pt" style:font-style-complex="normal" style:font-weight-complex="normal" style:text-emphasize="none" style:font-relief="none" style:text-overline-style="none" style:text-overline-color="font-color"/>
    </style:style>
    <style:style style:name="P9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40000009536743pt" fo:font-style="normal" fo:text-shadow="none" style:text-underline-style="none" fo:font-weight="normal" style:letter-kerning="true" style:font-name-asian="Microsoft YaHei" style:font-size-asian="5.40000009536743pt" style:font-style-asian="normal" style:font-weight-asian="normal" style:font-name-complex="Arial4" style:font-size-complex="5.40000009536743pt" style:font-style-complex="normal" style:font-weight-complex="normal" style:text-emphasize="none" style:font-relief="none" style:text-overline-style="none" style:text-overline-color="font-color"/>
    </style:style>
    <style:style style:name="P100"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59999990463257pt" fo:font-style="normal" fo:text-shadow="none" style:text-underline-style="none" fo:font-weight="normal" style:letter-kerning="true" style:font-name-asian="Microsoft YaHei" style:font-size-asian="7.59999990463257pt" style:font-style-asian="normal" style:font-weight-asian="normal" style:font-name-complex="Arial4" style:font-size-complex="7.59999990463257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writing-mode="lr-tb"/>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09999990463257pt" fo:font-style="normal" fo:text-shadow="none" style:text-underline-style="none" fo:font-weight="normal" style:letter-kerning="true" style:font-name-asian="Microsoft YaHei" style:font-size-asian="7.09999990463257pt" style:font-style-asian="normal" style:font-weight-asian="normal" style:font-name-complex="Arial4" style:font-size-complex="7.09999990463257pt" style:font-style-complex="normal" style:font-weight-complex="normal" style:text-emphasize="none" style:font-relief="none" style:text-overline-style="none" style:text-overline-color="font-color"/>
    </style:style>
    <style:style style:name="P10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07"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09999990463257pt" fo:font-style="normal" fo:text-shadow="none" style:text-underline-style="none" fo:font-weight="normal" style:letter-kerning="true" style:font-name-asian="Microsoft YaHei" style:font-size-asian="5.09999990463257pt" style:font-style-asian="normal" style:font-weight-asian="normal" style:font-name-complex="Arial4" style:font-size-complex="5.09999990463257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10"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69999980926514pt" fo:font-style="normal" fo:text-shadow="none" style:text-underline-style="none" fo:font-weight="normal" style:letter-kerning="true" style:font-name-asian="Microsoft YaHei" style:font-size-asian="6.69999980926514pt" style:font-style-asian="normal" style:font-weight-asian="normal" style:font-name-complex="Arial4" style:font-size-complex="6.69999980926514pt" style:font-style-complex="normal" style:font-weight-complex="normal" style:text-emphasize="none" style:font-relief="none" style:text-overline-style="none" style:text-overline-color="font-color"/>
    </style:style>
    <style:style style:name="P111"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pt" fo:font-style="normal" fo:text-shadow="none" style:text-underline-style="none" fo:font-weight="normal" style:letter-kerning="true" style:font-name-asian="Microsoft YaHei" style:font-size-asian="5pt" style:font-style-asian="normal" style:font-weight-asian="normal" style:font-name-complex="Arial4" style:font-size-complex="5pt" style:font-style-complex="normal" style:font-weight-complex="normal" style:text-emphasize="none" style:font-relief="none" style:text-overline-style="none" style:text-overline-color="font-color"/>
    </style:style>
    <style:style style:name="P112"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3" style:family="paragraph">
      <style:paragraph-properties fo:margin-left="0cm" fo:margin-right="0cm" fo:margin-top="0cm" fo:margin-bottom="0cm" fo:line-height="100%" fo:text-align="end" fo:text-indent="0cm"/>
    </style:style>
    <style:style style:name="P11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69999980926514pt" fo:font-style="normal" fo:text-shadow="none" style:text-underline-style="none" fo:font-weight="normal" style:letter-kerning="true" style:font-name-asian="Microsoft YaHei" style:font-size-asian="7.69999980926514pt" style:font-style-asian="normal" style:font-weight-asian="normal" style:font-name-complex="Arial4" style:font-size-complex="7.69999980926514pt" style:font-style-complex="normal" style:font-weight-complex="normal" style:text-emphasize="none" style:font-relief="none" style:text-overline-style="none" style:text-overline-color="font-color"/>
    </style:style>
    <style:style style:name="P11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pt" fo:font-style="normal" fo:text-shadow="none" style:text-underline-style="none" fo:font-weight="normal" style:letter-kerning="true" style:font-name-asian="Microsoft YaHei" style:font-size-asian="7pt" style:font-style-asian="normal" style:font-weight-asian="normal" style:font-name-complex="Arial4" style:font-size-complex="7pt" style:font-style-complex="normal" style:font-weight-complex="normal" style:text-emphasize="none" style:font-relief="none" style:text-overline-style="none" style:text-overline-color="font-color"/>
    </style:style>
    <style:style style:name="P117" style:family="paragraph">
      <loext:graphic-properties draw:fill="solid" draw:fill-color="#adcda3"/>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8" style:family="paragraph">
      <loext:graphic-properties draw:fill="solid" draw:fill-color="#c9dec2"/>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19" style:family="paragraph">
      <loext:graphic-properties draw:fill="solid" draw:fill-color="#0082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0" style:family="paragraph">
      <loext:graphic-properties draw:fill="solid" draw:fill-color="#6cc7b6"/>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1" style:family="paragraph">
      <loext:graphic-properties draw:fill="solid" draw:fill-color="#f59795"/>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2" style:family="paragraph">
      <loext:graphic-properties draw:fill="solid" draw:fill-color="#935a9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3" style:family="paragraph">
      <loext:graphic-properties draw:fill="solid" draw:fill-color="#3d3b3e"/>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4"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b3dcc0"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5"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fo:color="#ed1c24" loext:opacity="100%" loext:color-lum-mod="100%" loext:color-lum-off="0%" style:text-outline="false" style:text-line-through-style="none" style:text-line-through-type="none" style:font-name="Arial1" fo:font-size="6.90000009536743pt" fo:font-style="normal" fo:text-shadow="none" style:text-underline-style="none" fo:font-weight="normal" style:letter-kerning="true" style:font-name-asian="Microsoft YaHei" style:font-size-asian="6.90000009536743pt" style:font-style-asian="normal" style:font-weight-asian="normal" style:font-name-complex="Arial4" style:font-size-complex="6.90000009536743pt" style:font-style-complex="normal" style:font-weight-complex="normal" style:text-emphasize="none" style:font-relief="none" style:text-overline-style="none" style:text-overline-color="font-color"/>
    </style:style>
    <style:style style:name="P126"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5.19999980926514pt" fo:font-style="normal" fo:text-shadow="none" style:text-underline-style="none" fo:font-weight="normal" style:letter-kerning="true" style:font-name-asian="Microsoft YaHei" style:font-size-asian="5.19999980926514pt" style:font-style-asian="normal" style:font-weight-asian="normal" style:font-name-complex="Arial4" style:font-size-complex="5.19999980926514pt" style:font-style-complex="normal" style:font-weight-complex="normal" style:text-emphasize="none" style:font-relief="none" style:text-overline-style="none" style:text-overline-color="font-color"/>
    </style:style>
    <style:style style:name="P127" style:family="paragraph">
      <loext:graphic-properties draw:fill="solid" draw:fill-color="#a5c8d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8"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2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6pt" fo:font-style="normal" fo:text-shadow="none" style:text-underline-style="none" fo:font-weight="normal" style:letter-kerning="true" style:font-name-asian="Microsoft YaHei" style:font-size-asian="6pt" style:font-style-asian="normal" style:font-weight-asian="normal" style:font-name-complex="Arial4" style:font-size-complex="6pt" style:font-style-complex="normal" style:font-weight-complex="normal" style:text-emphasize="none" style:font-relief="none" style:text-overline-style="none" style:text-overline-color="font-color"/>
    </style:style>
    <style:style style:name="P130"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1" style:family="paragraph">
      <style:paragraph-properties fo:margin-left="0cm" fo:margin-right="0cm" fo:margin-top="0cm" fo:margin-bottom="0cm" fo:line-height="100%" fo:text-align="center" fo:text-indent="0cm" style:writing-mode="lr-tb"/>
    </style:style>
    <style:style style:name="P132" style:family="paragraph">
      <loext:graphic-properties draw:fill="none" draw:fill-color="#fffff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3" style:family="paragraph">
      <style:paragraph-properties fo:margin-left="0cm" fo:margin-right="0cm" fo:margin-top="0cm" fo:margin-bottom="0cm" fo:line-height="100%" fo:text-align="center" fo:text-indent="0cm"/>
    </style:style>
    <style:style style:name="P134"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fo:color="#66aea0" loext:opacity="10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66aea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36"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1" fo:font-size="7.80000019073486pt" fo:font-style="normal" fo:text-shadow="none" style:text-underline-style="none" fo:font-weight="normal" style:letter-kerning="true" style:font-name-asian="Microsoft YaHei" style:font-size-asian="7.80000019073486pt" style:font-style-asian="normal" style:font-weight-asian="normal" style:font-name-complex="Arial4" style:font-size-complex="7.80000019073486pt" style:font-style-complex="normal" style:font-weight-complex="normal" style:text-emphasize="none" style:font-relief="none" style:text-overline-style="none" style:text-overline-color="font-color"/>
    </style:style>
    <style:style style:name="P137" style:family="paragraph">
      <loext:graphic-properties draw:fill="none" draw:fill-color="#ffffff"/>
      <style:paragraph-properties style:writing-mode="lr-tb"/>
      <style:text-properties fo:font-size="7pt" style:font-size-asian="7pt" style:font-size-complex="7pt"/>
    </style:style>
    <style:style style:name="P138"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P139"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0"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P141"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1" fo:font-size="18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1" style:family="text">
      <style:text-properties officeooo:rsid="00208579"/>
    </style:style>
    <style:style style:name="T2" style:family="text">
      <style:text-properties officeooo:rsid="002221e9"/>
    </style:style>
    <style:style style:name="T3" style:family="text">
      <style:text-properties officeooo:rsid="00244dfb"/>
    </style:style>
    <style:style style:name="T4" style:family="text">
      <style:text-properties officeooo:rsid="00278ee8"/>
    </style:style>
    <style:style style:name="T5" style:family="text">
      <style:text-properties officeooo:rsid="002afb2e"/>
    </style:style>
    <style:style style:name="T6" style:family="text">
      <style:text-properties officeooo:rsid="002ca9bf"/>
    </style:style>
    <style:style style:name="T7" style:family="text">
      <style:text-properties officeooo:rsid="002f7f7d"/>
    </style:style>
    <style:style style:name="T8" style:family="text">
      <style:text-properties fo:color="#000000" loext:opacity="100%" style:font-name="Calibri5" fo:font-size="11pt" fo:font-weight="bold" style:font-size-asian="11pt" style:font-weight-asian="bold" style:text-scale="100%"/>
    </style:style>
    <style:style style:name="T9" style:family="text">
      <style:text-properties fo:color="#000000" loext:opacity="100%" style:font-name="Calibri5" fo:font-size="11pt" fo:font-weight="bold" officeooo:rsid="00314589" style:font-size-asian="11pt" style:font-weight-asian="bold" style:text-scale="100%"/>
    </style:style>
    <style:style style:name="T10" style:family="text">
      <style:text-properties officeooo:rsid="00314589"/>
    </style:style>
    <style:style style:name="T11" style:family="text">
      <style:text-properties fo:font-weight="bold" style:font-weight-asian="bold" style:font-weight-complex="bold"/>
    </style:style>
    <style:style style:name="T12" style:family="text">
      <style:text-properties fo:font-weight="bold" officeooo:rsid="00314589" style:font-weight-asian="bold" style:font-weight-complex="bold"/>
    </style:style>
    <style:style style:name="T13" style:family="text">
      <style:text-properties officeooo:rsid="00330688"/>
    </style:style>
    <style:style style:name="T14" style:family="text">
      <style:text-properties style:font-name="Calibri4" officeooo:rsid="00330688" style:font-name-asian="Calibri4" style:font-name-complex="Calibri4"/>
    </style:style>
    <style:style style:name="T15" style:family="text">
      <style:text-properties officeooo:rsid="0039700e"/>
    </style:style>
    <style:style style:name="T16" style:family="text">
      <style:text-properties officeooo:rsid="003d5d27"/>
    </style:style>
    <style:style style:name="T17" style:family="text">
      <style:text-properties officeooo:rsid="003dab3a"/>
    </style:style>
    <style:style style:name="T18" style:family="text">
      <style:text-properties officeooo:rsid="00430c31"/>
    </style:style>
    <style:style style:name="T19" style:family="text">
      <style:text-properties fo:font-size="10pt" fo:language="en" fo:country="GB" style:font-size-asian="10pt" style:font-size-complex="10pt"/>
    </style:style>
    <style:style style:name="T20" style:family="text">
      <style:text-properties fo:font-size="10pt" fo:language="en" fo:country="GB" officeooo:rsid="008f454e" style:font-size-asian="10pt" style:font-size-complex="10pt"/>
    </style:style>
    <style:style style:name="T21" style:family="text">
      <style:text-properties fo:font-size="9pt" fo:language="en" fo:country="GB" style:font-size-asian="9pt" style:font-size-complex="9pt"/>
    </style:style>
    <style:style style:name="T22" style:family="text">
      <style:text-properties fo:font-size="9pt" fo:language="en" fo:country="GB" officeooo:rsid="0072664e" style:font-size-asian="9pt" style:font-size-complex="9pt"/>
    </style:style>
    <style:style style:name="T23" style:family="text">
      <style:text-properties fo:font-size="9pt" fo:language="en" fo:country="GB" officeooo:rsid="0023dbb9" style:font-size-asian="9pt" style:font-size-complex="9pt"/>
    </style:style>
    <style:style style:name="T24" style:family="text">
      <style:text-properties fo:font-size="9pt" fo:language="en" fo:country="GB" officeooo:rsid="0091e4f1" style:font-size-asian="9pt" style:font-size-complex="9pt"/>
    </style:style>
    <style:style style:name="T25" style:family="text">
      <style:text-properties fo:font-size="9pt" fo:language="en" fo:country="GB" officeooo:rsid="009b1774" style:font-size-asian="9pt" style:font-size-complex="9pt"/>
    </style:style>
    <style:style style:name="T26" style:family="text">
      <style:text-properties fo:font-size="9pt" fo:language="en" fo:country="GB" officeooo:rsid="00ab31f3" style:font-size-asian="9pt" style:font-size-complex="9pt"/>
    </style:style>
    <style:style style:name="T27" style:family="text">
      <style:text-properties fo:font-size="9pt" fo:language="en" fo:country="GB" officeooo:rsid="009b9fcc" style:font-size-asian="9pt" style:font-size-complex="9pt"/>
    </style:style>
    <style:style style:name="T28" style:family="text">
      <style:text-properties fo:font-size="9pt" fo:language="en" fo:country="GB" officeooo:rsid="00b3958c" style:font-size-asian="9pt" style:font-size-complex="9pt"/>
    </style:style>
    <style:style style:name="T29" style:family="text">
      <style:text-properties fo:font-size="9pt" fo:language="en" fo:country="GB" officeooo:rsid="00c2af9c" style:font-size-asian="9pt" style:font-size-complex="9pt"/>
    </style:style>
    <style:style style:name="T30" style:family="text">
      <style:text-properties fo:font-size="9pt" fo:language="en" fo:country="GB" fo:font-weight="bold" style:font-size-asian="9pt" style:font-weight-asian="bold" style:font-size-complex="9pt" style:font-weight-complex="bold"/>
    </style:style>
    <style:style style:name="T31" style:family="text">
      <style:text-properties fo:font-size="9pt" fo:language="en" fo:country="GB" fo:font-weight="bold" officeooo:rsid="0070cdc6" style:font-size-asian="9pt" style:font-weight-asian="bold" style:font-size-complex="9pt" style:font-weight-complex="bold"/>
    </style:style>
    <style:style style:name="T32" style:family="text">
      <style:text-properties fo:font-size="9pt" fo:language="en" fo:country="GB" fo:font-weight="bold" officeooo:rsid="0072664e" style:font-size-asian="9pt" style:font-weight-asian="bold" style:font-size-complex="9pt" style:font-weight-complex="bold"/>
    </style:style>
    <style:style style:name="T33" style:family="text">
      <style:text-properties fo:font-size="9pt" style:font-size-asian="9pt" style:font-size-complex="9pt"/>
    </style:style>
    <style:style style:name="T34" style:family="text">
      <style:text-properties fo:font-size="9pt" officeooo:rsid="00b3958c" style:font-size-asian="9pt" style:font-size-complex="9pt"/>
    </style:style>
    <style:style style:name="T35" style:family="text">
      <style:text-properties style:text-underline-style="solid" style:text-underline-width="auto" style:text-underline-color="font-color"/>
    </style:style>
    <style:style style:name="T36" style:family="text">
      <style:text-properties style:font-name="Calibri2" fo:font-size="9pt" fo:language="en" fo:country="GB" style:font-size-asian="9pt" style:font-size-complex="9pt"/>
    </style:style>
    <style:style style:name="T37" style:family="text">
      <style:text-properties style:font-name="Calibri2" fo:font-size="9pt" fo:language="en" fo:country="GB" officeooo:rsid="0023dbb9" style:font-size-asian="9pt" style:font-size-complex="9pt"/>
    </style:style>
    <style:style style:name="T38" style:family="text">
      <style:text-properties style:font-name="Calibri2" fo:font-size="9pt" fo:language="en" fo:country="GB" officeooo:rsid="00b13b9b" style:font-size-asian="9pt" style:font-size-complex="9pt"/>
    </style:style>
    <style:style style:name="T39" style:family="text">
      <style:text-properties style:font-name="Calibri2" fo:font-size="9pt" fo:language="en" fo:country="GB" officeooo:rsid="0091e4f1" style:font-size-asian="9pt" style:font-size-complex="9pt"/>
    </style:style>
    <style:style style:name="T40" style:family="text">
      <style:text-properties style:font-name="Calibri2" fo:font-size="9pt" fo:language="en" fo:country="GB" officeooo:rsid="009b1774" style:font-size-asian="9pt" style:font-size-complex="9pt"/>
    </style:style>
    <style:style style:name="T4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42"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4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normal" style:font-name-complex="Calibri" style:font-size-complex="7.19999980926514pt" style:font-style-complex="normal" style:font-weight-complex="bold" style:text-emphasize="none" style:font-relief="none" style:text-overline-style="none" style:text-overline-color="font-color"/>
    </style:style>
    <style:style style:name="T44"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normal" style:font-name-complex="Calibri" style:font-size-complex="7.09999990463257pt" style:font-style-complex="normal" style:font-weight-complex="bold" style:text-emphasize="none" style:font-relief="none" style:text-overline-style="none" style:text-overline-color="font-color"/>
    </style:style>
    <style:style style:name="T45"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normal" style:font-name-complex="Calibri" style:font-size-complex="7.90000009536743pt" style:font-style-complex="normal" style:font-weight-complex="bold" style:text-emphasize="none" style:font-relief="none" style:text-overline-style="none" style:text-overline-color="font-color"/>
    </style:style>
    <style:style style:name="T46"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normal" style:letter-kerning="true" style:font-name-asian="Microsoft YaHei" style:font-size-asian="7.90000009536743pt" style:font-style-asian="normal" style:font-weight-asian="normal" style:font-name-complex="Calibri" style:font-size-complex="7.90000009536743pt" style:font-style-complex="normal" style:font-weight-complex="normal" style:text-emphasize="none" style:font-relief="none" style:text-overline-style="none" style:text-overline-color="font-color"/>
    </style:style>
    <style:style style:name="T47" style:family="text">
      <style:text-properties fo:font-variant="normal" fo:text-transform="none" fo:color="#000000" loext:opacity="100%" style:text-outline="false" style:text-line-through-style="none" style:text-line-through-type="none" style:font-name="Calibri" fo:font-size="7.90000009536743pt" fo:font-style="italic" fo:text-shadow="none" style:text-underline-style="none" fo:font-weight="normal" style:letter-kerning="true" style:font-name-asian="Microsoft YaHei" style:font-size-asian="7.90000009536743pt" style:font-style-asian="italic" style:font-weight-asian="normal" style:font-name-complex="Calibri" style:font-size-complex="7.90000009536743pt" style:font-style-complex="italic" style:font-weight-complex="normal" style:text-emphasize="none" style:font-relief="none" style:text-overline-style="none" style:text-overline-color="font-color"/>
    </style:style>
    <style:style style:name="T48" style:family="text">
      <style:text-properties fo:font-variant="normal" fo:text-transform="none" style:use-window-font-color="true" loext:opacity="0%" style:text-outline="false" style:text-line-through-style="none" style:text-line-through-type="none" style:font-name="Arial1" fo:font-size="9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49" style:family="text">
      <style:text-properties fo:font-variant="normal" fo:text-transform="none" style:use-window-font-color="true" loext:opacity="0%" style:text-outline="false" style:text-line-through-style="none" style:text-line-through-type="none" style:font-name="Arial1" fo:font-size="9pt" fo:font-style="italic"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50"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bold" style:letter-kerning="true" style:font-name-asian="Microsoft YaHei" style:font-size-asian="8.19999980926514pt" style:font-style-asian="normal" style:font-weight-asian="bold" style:font-name-complex="Calibri" style:font-size-complex="8.19999980926514pt" style:font-style-complex="normal" style:font-weight-complex="bold" style:text-emphasize="none" style:font-relief="none" style:text-overline-style="none" style:text-overline-color="font-color"/>
    </style:style>
    <style:style style:name="T51" style:family="text">
      <style:text-properties fo:font-variant="normal" fo:text-transform="none" fo:color="#00826c"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52"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53" style:family="text">
      <style:text-properties fo:font-variant="normal" fo:text-transform="none" fo:color="#000000" loext:opacity="100%" style:text-outline="false" style:text-line-through-style="none" style:text-line-through-type="none" style:font-name="Calibri" fo:font-size="7.30000019073486pt" fo:font-style="normal" fo:text-shadow="none" style:text-underline-style="none" fo:font-weight="normal" style:letter-kerning="true" style:font-name-asian="Microsoft YaHei" style:font-size-asian="7.30000019073486pt" style:font-style-asian="normal" style:font-weight-asian="normal" style:font-name-complex="Calibri" style:font-size-complex="7.30000019073486pt" style:font-style-complex="normal" style:font-weight-complex="normal" style:text-emphasize="none" style:font-relief="none" style:text-overline-style="none" style:text-overline-color="font-color"/>
    </style:style>
    <style:style style:name="T54" style:family="text">
      <style:text-properties fo:font-variant="normal" fo:text-transform="none" fo:color="#00826c" loext:opacity="100%" style:text-outline="false" style:text-line-through-style="none" style:text-line-through-type="none" style:font-name="Calibri" fo:font-size="6.5pt" fo:font-style="normal" fo:text-shadow="none" style:text-underline-style="none" fo:font-weight="bold" style:letter-kerning="true" style:font-name-asian="Microsoft YaHei" style:font-size-asian="6.5pt" style:font-style-asian="normal" style:font-weight-asian="bold" style:font-name-complex="Calibri" style:font-size-complex="6.5pt" style:font-style-complex="normal" style:font-weight-complex="bold" style:text-emphasize="none" style:font-relief="none" style:text-overline-style="none" style:text-overline-color="font-color"/>
    </style:style>
    <style:style style:name="T55" style:family="text">
      <style:text-properties fo:font-variant="normal" fo:text-transform="none" fo:color="#595959" loext:opacity="100%" style:text-outline="false" style:text-line-through-style="none" style:text-line-through-type="none" style:font-name="Calibri" fo:font-size="6.5pt" fo:font-style="normal" fo:text-shadow="none" style:text-underline-style="none" fo:font-weight="normal" style:letter-kerning="true" style:font-name-asian="Microsoft YaHei" style:font-size-asian="6.5pt" style:font-style-asian="normal" style:font-weight-asian="normal" style:font-name-complex="Calibri" style:font-size-complex="6.5pt" style:font-style-complex="normal" style:font-weight-complex="normal" style:text-emphasize="none" style:font-relief="none" style:text-overline-style="none" style:text-overline-color="font-color"/>
    </style:style>
    <style:style style:name="T56" style:family="text">
      <style:text-properties fo:font-variant="normal" fo:text-transform="none" fo:color="#3d3b3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57" style:family="text">
      <style:text-properties fo:font-variant="normal" fo:text-transform="none" fo:color="#3d3b3e"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58" style:family="text">
      <style:text-properties fo:font-variant="normal" fo:text-transform="none" fo:color="#000000" loext:opacity="100%" style:text-outline="false" style:text-line-through-style="none" style:text-line-through-type="none" style:font-name="Calibri" fo:font-size="8.19999980926514pt" fo:font-style="normal" fo:text-shadow="none" style:text-underline-style="none" fo:font-weight="normal" style:letter-kerning="true" style:font-name-asian="Microsoft YaHei" style:font-size-asian="8.19999980926514pt" style:font-style-asian="normal" style:font-weight-asian="normal" style:font-name-complex="Calibri" style:font-size-complex="8.19999980926514pt" style:font-style-complex="normal" style:font-weight-complex="normal" style:text-emphasize="none" style:font-relief="none" style:text-overline-style="none" style:text-overline-color="font-color"/>
    </style:style>
    <style:style style:name="T59" style:family="text">
      <style:text-properties fo:font-variant="normal" fo:text-transform="none" fo:color="#00826c"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60" style:family="text">
      <style:text-properties fo:font-variant="normal" fo:text-transform="none" fo:color="#935a9e"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61" style:family="text">
      <style:text-properties fo:font-variant="normal" fo:text-transform="none" fo:color="#7f7f7f" loext:opacity="100%" style:text-outline="false" style:text-line-through-style="none" style:text-line-through-type="none" style:font-name="Calibri" fo:font-size="7.30000019073486pt" fo:font-style="italic" fo:text-shadow="none" style:text-underline-style="none" fo:font-weight="normal" style:letter-kerning="true" style:font-name-asian="Microsoft YaHei" style:font-size-asian="7.30000019073486pt" style:font-style-asian="italic" style:font-weight-asian="normal" style:font-name-complex="Calibri" style:font-size-complex="7.30000019073486pt" style:font-style-complex="italic" style:font-weight-complex="normal" style:text-emphasize="none" style:font-relief="none" style:text-overline-style="none" style:text-overline-color="font-color"/>
    </style:style>
    <style:style style:name="T62" style:family="text">
      <style:text-properties fo:font-variant="normal" fo:text-transform="none" fo:color="#f59795" loext:opacity="100%" style:text-outline="false" style:text-line-through-style="none" style:text-line-through-type="none" style:font-name="Calibri" fo:font-size="7.30000019073486pt" fo:font-style="normal" fo:text-shadow="none" style:text-underline-style="none" fo:font-weight="bold" style:letter-kerning="true" style:font-name-asian="Microsoft YaHei" style:font-size-asian="7.30000019073486pt" style:font-style-asian="normal" style:font-weight-asian="bold" style:font-name-complex="Calibri" style:font-size-complex="7.30000019073486pt" style:font-style-complex="normal" style:font-weight-complex="bold" style:text-emphasize="none" style:font-relief="none" style:text-overline-style="none" style:text-overline-color="font-color"/>
    </style:style>
    <style:style style:name="T63" style:family="text">
      <style:text-properties fo:font-variant="normal" fo:text-transform="none" style:use-window-font-color="true" loext:opacity="0%" style:text-outline="false" style:text-line-through-style="none" style:text-line-through-type="none" style:font-name="Arial1" fo:font-size="6.5pt" fo:font-style="normal" fo:text-shadow="none" style:text-underline-style="none" fo:font-weight="normal" style:letter-kerning="true" style:font-name-asian="Microsoft YaHei"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64" style:family="text">
      <style:text-properties fo:font-variant="normal" fo:text-transform="none" fo:color="#ffffff"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65" style:family="text">
      <style:text-properties fo:font-variant="normal" fo:text-transform="none" fo:color="#00000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66"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bold" style:letter-kerning="true" style:font-name-asian="Microsoft YaHei" style:font-size-asian="7.59999990463257pt" style:font-style-asian="normal" style:font-weight-asian="bold" style:font-name-complex="Calibri" style:font-size-complex="7.59999990463257pt" style:font-style-complex="normal" style:font-weight-complex="bold" style:text-emphasize="none" style:font-relief="none" style:text-overline-style="none" style:text-overline-color="font-color"/>
    </style:style>
    <style:style style:name="T67" style:family="text">
      <style:text-properties fo:font-variant="normal" fo:text-transform="none" fo:color="#000000" loext:opacity="100%" style:text-outline="false" style:text-line-through-style="none" style:text-line-through-type="none" style:font-name="Calibri" fo:font-size="7.59999990463257pt" fo:font-style="normal" fo:text-shadow="none" style:text-underline-style="none" fo:font-weight="normal" style:letter-kerning="true" style:font-name-asian="Microsoft YaHei" style:font-size-asian="7.59999990463257pt" style:font-style-asian="normal" style:font-weight-asian="normal" style:font-name-complex="Calibri" style:font-size-complex="7.59999990463257pt" style:font-style-complex="normal" style:font-weight-complex="normal" style:text-emphasize="none" style:font-relief="none" style:text-overline-style="none" style:text-overline-color="font-color"/>
    </style:style>
    <style:style style:name="T68" style:family="text">
      <style:text-properties fo:font-variant="normal" fo:text-transform="none" fo:color="#00826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69" style:family="text">
      <style:text-properties fo:font-variant="normal" fo:text-transform="none" fo:color="#935a9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0" style:family="text">
      <style:text-properties fo:font-variant="normal" fo:text-transform="none" fo:color="#3d3b3e"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71" style:family="text">
      <style:text-properties fo:font-variant="normal" fo:text-transform="none" fo:color="#00826c"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72"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73" style:family="text">
      <style:text-properties fo:font-variant="normal" fo:text-transform="none" fo:color="#000000" loext:opacity="100%" style:text-outline="false" style:text-line-through-style="none" style:text-line-through-type="none" style:font-name="Calibri" fo:font-size="7.19999980926514pt" fo:font-style="normal" fo:text-shadow="none" style:text-underline-style="none" fo:font-weight="bold" style:letter-kerning="true" style:font-name-asian="Microsoft YaHei" style:font-size-asian="7.19999980926514pt" style:font-style-asian="normal" style:font-weight-asian="bold" style:font-name-complex="Calibri" style:font-size-complex="7.199999809265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000000" loext:opacity="100%" style:text-outline="false" style:text-line-through-style="none" style:text-line-through-type="none" style:font-name="Calibri" fo:font-size="7.90000009536743pt" fo:font-style="normal" fo:text-shadow="none" style:text-underline-style="none" fo:font-weight="bold" style:letter-kerning="true" style:font-name-asian="Microsoft YaHei" style:font-size-asian="7.90000009536743pt" style:font-style-asian="normal" style:font-weight-asian="bold" style:font-name-complex="Calibri" style:font-size-complex="7.90000009536743pt" style:font-style-complex="normal" style:font-weight-complex="bold" style:text-emphasize="none" style:font-relief="none" style:text-overline-style="none" style:text-overline-color="font-color"/>
    </style:style>
    <style:style style:name="T75" style:family="text">
      <style:text-properties fo:font-variant="normal" fo:text-transform="none" fo:color="#00826c"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76"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bold" style:letter-kerning="true" style:font-name-asian="Microsoft YaHei" style:font-size-asian="6.69999980926514pt" style:font-style-asian="normal" style:font-weight-asian="bold" style:font-name-complex="Calibri" style:font-size-complex="6.69999980926514pt" style:font-style-complex="normal" style:font-weight-complex="bold" style:text-emphasize="none" style:font-relief="none" style:text-overline-style="none" style:text-overline-color="font-color"/>
    </style:style>
    <style:style style:name="T77"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bold" style:letter-kerning="true" style:font-name-asian="Microsoft YaHei" style:font-size-asian="7.5pt" style:font-style-asian="normal" style:font-weight-asian="bold" style:font-name-complex="Calibri" style:font-size-complex="7.5pt" style:font-style-complex="normal" style:font-weight-complex="bold" style:text-emphasize="none" style:font-relief="none" style:text-overline-style="none" style:text-overline-color="font-color"/>
    </style:style>
    <style:style style:name="T78" style:family="text">
      <style:text-properties fo:font-variant="normal" fo:text-transform="none" fo:color="#000000" loext:opacity="100%" style:text-outline="false" style:text-line-through-style="none" style:text-line-through-type="none" style:font-name="Calibri" fo:font-size="7.5pt" fo:font-style="normal" fo:text-shadow="none" style:text-underline-style="none" fo:font-weight="normal" style:letter-kerning="true" style:font-name-asian="Microsoft YaHei" style:font-size-asian="7.5pt" style:font-style-asian="normal" style:font-weight-asian="normal" style:font-name-complex="Calibri" style:font-size-complex="7.5pt" style:font-style-complex="normal" style:font-weight-complex="normal" style:text-emphasize="none" style:font-relief="none" style:text-overline-style="none" style:text-overline-color="font-color"/>
    </style:style>
    <style:style style:name="T79"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80" style:family="text">
      <style:text-properties fo:font-variant="normal" fo:text-transform="none" fo:color="#000000" loext:opacity="100%" style:text-outline="false" style:text-line-through-style="none" style:text-line-through-type="none" style:font-name="Calibri" fo:font-size="7.69999980926514pt" fo:font-style="normal" fo:text-shadow="none" style:text-underline-style="none" fo:font-weight="normal" style:letter-kerning="true" style:font-name-asian="Microsoft YaHei" style:font-size-asian="7.69999980926514pt" style:font-style-asian="normal" style:font-weight-asian="normal" style:font-name-complex="Calibri" style:font-size-complex="7.69999980926514pt" style:font-style-complex="normal" style:font-weight-complex="normal" style:text-emphasize="none" style:font-relief="none" style:text-overline-style="none" style:text-overline-color="font-color"/>
    </style:style>
    <style:style style:name="T81" style:family="text">
      <style:text-properties fo:font-variant="normal" fo:text-transform="none" fo:color="#000000" loext:opacity="100%" style:text-outline="false" style:text-line-through-style="none" style:text-line-through-type="none" style:font-name="Calibri" fo:font-size="6.69999980926514pt" fo:font-style="normal" fo:text-shadow="none" style:text-underline-style="none" fo:font-weight="normal" style:letter-kerning="true" style:font-name-asian="Microsoft YaHei" style:font-size-asian="6.69999980926514pt" style:font-style-asian="normal" style:font-weight-asian="normal" style:font-name-complex="Calibri" style:font-size-complex="6.69999980926514pt" style:font-style-complex="normal" style:font-weight-complex="normal" style:text-emphasize="none" style:font-relief="none" style:text-overline-style="none" style:text-overline-color="font-color"/>
    </style:style>
    <style:style style:name="T82" style:family="text">
      <style:text-properties fo:font-variant="normal" fo:text-transform="none" fo:color="#ffffff"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83" style:family="text">
      <style:text-properties fo:font-variant="normal" fo:text-transform="none" fo:color="#2a2a2c"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4" style:family="text">
      <style:text-properties fo:font-variant="normal" fo:text-transform="none" fo:color="#00826c" loext:opacity="100%" style:text-outline="false" style:text-line-through-style="none" style:text-line-through-type="none" style:font-name="Calibri" fo:font-size="7.69999980926514pt" fo:font-style="normal" fo:text-shadow="none" style:text-underline-style="none" fo:font-weight="bold" style:letter-kerning="true" style:font-name-asian="Microsoft YaHei" style:font-size-asian="7.69999980926514pt" style:font-style-asian="normal" style:font-weight-asian="bold" style:font-name-complex="Calibri" style:font-size-complex="7.69999980926514pt" style:font-style-complex="normal" style:font-weight-complex="bold" style:text-emphasize="none" style:font-relief="none" style:text-overline-style="none" style:text-overline-color="font-color"/>
    </style:style>
    <style:style style:name="T85" style:family="text">
      <style:text-properties fo:font-variant="normal" fo:text-transform="none" fo:color="#000000" loext:opacity="100%" style:text-outline="false" style:text-line-through-style="none" style:text-line-through-type="none" style:font-name="Calibri" fo:font-size="7pt" fo:font-style="normal" fo:text-shadow="none" style:text-underline-style="none" fo:font-weight="bold" style:letter-kerning="true" style:font-name-asian="Microsoft YaHei" style:font-size-asian="7pt" style:font-style-asian="normal" style:font-weight-asian="bold" style:font-name-complex="Calibri" style:font-size-complex="7pt" style:font-style-complex="normal" style:font-weight-complex="bold" style:text-emphasize="none" style:font-relief="none" style:text-overline-style="none" style:text-overline-color="font-color"/>
    </style:style>
    <style:style style:name="T86" style:family="text">
      <style:text-properties fo:font-variant="normal" fo:text-transform="none" fo:color="#000000" loext:opacity="100%" style:text-outline="false" style:text-line-through-style="none" style:text-line-through-type="none" style:font-name="Calibri" fo:font-size="7.09999990463257pt" fo:font-style="normal" fo:text-shadow="none" style:text-underline-style="none" fo:font-weight="normal" style:letter-kerning="true" style:font-name-asian="Microsoft YaHei" style:font-size-asian="7.09999990463257pt" style:font-style-asian="normal" style:font-weight-asian="normal" style:font-name-complex="Calibri" style:font-size-complex="7.09999990463257pt" style:font-style-complex="normal" style:font-weight-complex="normal" style:text-emphasize="none" style:font-relief="none" style:text-overline-style="none" style:text-overline-color="font-color"/>
    </style:style>
    <style:style style:name="T87" style:family="text">
      <style:text-properties fo:font-variant="normal" fo:text-transform="none" fo:color="#f59795"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8" style:family="text">
      <style:text-properties fo:font-variant="normal" fo:text-transform="none" fo:color="#b3dcc0"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89" style:family="text">
      <style:text-properties fo:font-variant="normal" fo:text-transform="none" fo:color="#ed1c24" loext:opacity="100%" style:text-outline="false" style:text-line-through-style="none" style:text-line-through-type="none" style:font-name="Calibri" fo:font-size="6.90000009536743pt" fo:font-style="normal" fo:text-shadow="none" style:text-underline-style="none" fo:font-weight="bold" style:letter-kerning="true" style:font-name-asian="Microsoft YaHei" style:font-size-asian="6.90000009536743pt" style:font-style-asian="normal" style:font-weight-asian="bold" style:font-name-complex="Calibri" style:font-size-complex="6.90000009536743pt" style:font-style-complex="normal" style:font-weight-complex="bold" style:text-emphasize="none" style:font-relief="none" style:text-overline-style="none" style:text-overline-color="font-color"/>
    </style:style>
    <style:style style:name="T90" style:family="text">
      <style:text-properties fo:font-variant="normal" fo:text-transform="none" fo:color="#a5c8d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91"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normal" style:letter-kerning="true" style:font-name-asian="Microsoft YaHei" style:font-size-asian="7.80000019073486pt" style:font-style-asian="normal" style:font-weight-asian="normal" style:font-name-complex="Calibri" style:font-size-complex="7.80000019073486pt" style:font-style-complex="normal" style:font-weight-complex="normal" style:text-emphasize="none" style:font-relief="none" style:text-overline-style="none" style:text-overline-color="font-color"/>
    </style:style>
    <style:style style:name="T92" style:family="text">
      <style:text-properties fo:font-variant="normal" fo:text-transform="none" fo:color="#000000" loext:opacity="100%" style:text-outline="false" style:text-line-through-style="none" style:text-line-through-type="none" style:font-name="Calibri" fo:font-size="7.80000019073486pt" fo:font-style="normal" fo:text-shadow="none" style:text-underline-style="none" fo:font-weight="bold" style:letter-kerning="true" style:font-name-asian="Microsoft YaHei" style:font-size-asian="7.80000019073486pt" style:font-style-asian="normal" style:font-weight-asian="bold" style:font-name-complex="Calibri" style:font-size-complex="7.80000019073486pt" style:font-style-complex="normal" style:font-weight-complex="bold" style:text-emphasize="none" style:font-relief="none" style:text-overline-style="none" style:text-overline-color="font-color"/>
    </style:style>
    <style:style style:name="T93"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94" style:family="text">
      <style:text-properties fo:font-variant="normal" fo:text-transform="none" fo:color="#935a9e"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95" style:family="text">
      <style:text-properties fo:font-variant="normal" fo:text-transform="none" fo:color="#00826c"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96" style:family="text">
      <style:text-properties fo:font-variant="normal" fo:text-transform="none" fo:color="#f59795"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97" style:family="text">
      <style:text-properties fo:font-variant="normal" fo:text-transform="none" fo:color="#66aea0" loext:opacity="100%" style:text-outline="false" style:text-line-through-style="none" style:text-line-through-type="none" style:font-name="Calibri" fo:font-size="6pt" fo:font-style="normal" fo:text-shadow="none" style:text-underline-style="none" fo:font-weight="bold" style:letter-kerning="true" style:font-name-asian="Microsoft YaHei" style:font-size-asian="6pt" style:font-style-asian="normal" style:font-weight-asian="bold" style:font-name-complex="Calibri" style:font-size-complex="6pt" style:font-style-complex="normal" style:font-weight-complex="bold" style:text-emphasize="none" style:font-relief="none" style:text-overline-style="none" style:text-overline-color="font-color"/>
    </style:style>
    <style:style style:name="T98" style:family="text">
      <style:text-properties fo:font-variant="normal" fo:text-transform="none" fo:color="#ffffff" loext:opacity="100%" style:text-outline="false" style:text-line-through-style="none" style:text-line-through-type="none" style:font-name="Calibri" fo:font-size="7.09999990463257pt" fo:font-style="normal" fo:text-shadow="none" style:text-underline-style="none" fo:font-weight="bold" style:letter-kerning="true" style:font-name-asian="Microsoft YaHei" style:font-size-asian="7.09999990463257pt" style:font-style-asian="normal" style:font-weight-asian="bold" style:font-name-complex="Calibri" style:font-size-complex="7.09999990463257pt" style:font-style-complex="normal" style:font-weight-complex="bold" style:text-emphasize="none" style:font-relief="none" style:text-overline-style="none" style:text-overline-color="font-color"/>
    </style:style>
    <style:style style:name="T99" style:family="text">
      <style:text-properties fo:font-size="7pt" style:font-size-asian="7pt" style:font-size-complex="7pt"/>
    </style:style>
    <style:style style:name="T100" style:family="text">
      <style:text-properties fo:font-variant="normal" fo:text-transform="none" fo:color="#6b6c6e" loext:opacity="100%" style:text-outline="false" style:text-line-through-style="none" style:text-line-through-type="none" style:font-name="Arial1" fo:font-size="10pt" fo:font-style="normal" fo:text-shadow="none" style:text-underline-style="none" fo:font-weight="bold" style:letter-kerning="true" style:font-name-asian="Microsoft YaHei" style:font-size-asian="11pt" style:font-style-asian="normal" style:font-weight-asian="normal" style:font-name-complex="Arial4" style:font-size-complex="11pt" style:font-style-complex="normal" style:font-weight-complex="normal" style:text-emphasize="none" style:font-relief="none" style:text-overline-style="none" style:text-overline-color="font-color"/>
    </style:style>
    <style:style style:name="T101" style:family="text"/>
    <style:style style:name="fr1" style:family="graphic" style:parent-style-name="Frame">
      <style:graphic-properties style:run-through="foreground" style:wrap="none" style:vertical-pos="from-top" style:vertical-rel="paragraph" style:horizontal-pos="from-left" style:horizontal-rel="paragraph"/>
    </style:style>
    <style:style style:name="fr2" style:family="graphic" style:parent-style-name="Frame">
      <style:graphic-properties style:wrap="parallel" style:number-wrapped-paragraphs="no-limit" style:vertical-pos="from-top" style:vertical-rel="paragraph" style:horizontal-pos="from-left" style:horizontal-rel="paragraph"/>
    </style:style>
    <style:style style:name="fr3"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4" style:family="graphic">
      <style:graphic-properties draw:stroke="solid" draw:stroke-dash="Dashed_20__28_var_29__20_4"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5"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5.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38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6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8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5.1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1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86cm" fo:min-width="15.03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1cm" fo:min-width="0.596cm" fo:padding-top="0cm" fo:padding-bottom="0cm" fo:padding-left="0cm" fo:padding-right="0cm" fo:wrap-option="wrap" draw:shadow="hidden" draw:shadow-offset-x="0.199cm" draw:shadow-offset-y="0.199cm" draw:shadow-color="#808080" style:run-through="foreground"/>
    </style:style>
    <style:style style:name="gr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draw:auto-grow-height="tru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style:run-through="foreground"/>
    </style:style>
    <style:style style:name="gr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55cm" fo:min-width="10.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1.2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7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2"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ffffff"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08cm" fo:min-width="0.538cm" fo:padding-top="0cm" fo:padding-bottom="0cm" fo:padding-left="0cm" fo:padding-right="0cm" fo:wrap-option="wrap" draw:shadow="hidden" draw:shadow-offset-x="0.199cm" draw:shadow-offset-y="0.199cm" draw:shadow-color="#808080" style:run-through="foreground"/>
    </style:style>
    <style:style style:name="gr34"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00826c"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35" style:family="graphic">
      <style:graphic-properties draw:stroke="solid" draw:stroke-dash="Dash_20_Dot_20_1" svg:stroke-width="0.014cm" svg:stroke-color="#d9d9d9"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4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4.6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1"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2"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3"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4" style:family="graphic">
      <style:graphic-properties draw:stroke="solid" draw:stroke-dash="Dash_20_Dot_20_1" svg:stroke-width="0.06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32cm" fo:padding-bottom="0.032cm" fo:padding-left="0.032cm" fo:padding-right="0.032cm" fo:wrap-option="wrap" draw:shadow="hidden" draw:shadow-offset-x="0.199cm" draw:shadow-offset-y="0.199cm" draw:shadow-color="#808080" style:run-through="foreground"/>
    </style:style>
    <style:style style:name="gr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1.31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26cm" fo:min-width="0.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707cm" fo:min-width="13.9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35cm" fo:min-width="0.743cm" fo:padding-top="0cm" fo:padding-bottom="0cm" fo:padding-left="0cm" fo:padding-right="0cm" fo:wrap-option="wrap" draw:shadow="hidden" draw:shadow-offset-x="0.199cm" draw:shadow-offset-y="0.199cm" draw:shadow-color="#808080" style:run-through="foreground"/>
    </style:style>
    <style:style style:name="gr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259cm" fo:padding-top="0cm" fo:padding-bottom="0cm" fo:padding-left="0cm" fo:padding-right="0cm" fo:wrap-option="wrap" draw:shadow="hidden" draw:shadow-offset-x="0.199cm" draw:shadow-offset-y="0.199cm" draw:shadow-color="#808080" style:run-through="foreground"/>
    </style:style>
    <style:style style:name="gr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534cm" fo:padding-top="0cm" fo:padding-bottom="0cm" fo:padding-left="0cm" fo:padding-right="0cm" fo:wrap-option="wrap" draw:shadow="hidden" draw:shadow-offset-x="0.199cm" draw:shadow-offset-y="0.199cm" draw:shadow-color="#808080" style:run-through="foreground"/>
    </style:style>
    <style:style style:name="gr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0.773cm" fo:padding-top="0cm" fo:padding-bottom="0cm" fo:padding-left="0cm" fo:padding-right="0cm" fo:wrap-option="wrap" draw:shadow="hidden" draw:shadow-offset-x="0.199cm" draw:shadow-offset-y="0.199cm" draw:shadow-color="#808080" style:run-through="foreground"/>
    </style:style>
    <style:style style:name="gr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3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8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53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8"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69"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0"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1"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style>
    <style:style style:name="gr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style>
    <style:style style:name="gr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5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5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34cm" fo:min-width="9.4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2"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3"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0.254cm" fo:padding-top="0cm" fo:padding-bottom="0cm" fo:padding-left="0cm" fo:padding-right="0cm" fo:wrap-option="wrap" draw:shadow="hidden" draw:shadow-offset-x="0.199cm" draw:shadow-offset-y="0.199cm" draw:shadow-color="#808080" style:run-through="foreground"/>
    </style:style>
    <style:style style:name="gr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style>
    <style:style style:name="gr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cm" fo:padding-top="0cm" fo:padding-bottom="0cm" fo:padding-left="0cm" fo:padding-right="0cm" fo:wrap-option="wrap" draw:shadow="hidden" draw:shadow-offset-x="0.199cm" draw:shadow-offset-y="0.199cm" draw:shadow-color="#808080" style:run-through="foreground"/>
    </style:style>
    <style:style style:name="gr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8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2.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5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9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32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7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8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2cm" fo:min-width="3.17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37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3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2.5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61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5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2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11.1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44cm" fo:min-width="2.353cm" fo:padding-top="0cm" fo:padding-bottom="0cm" fo:padding-left="0cm" fo:padding-right="0cm" fo:wrap-option="wrap" draw:shadow="hidden" draw:shadow-offset-x="0.199cm" draw:shadow-offset-y="0.199cm" draw:shadow-color="#808080" style:run-through="foreground"/>
    </style:style>
    <style:style style:name="gr1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6cm" fo:min-width="0.743cm" fo:padding-top="0cm" fo:padding-bottom="0cm" fo:padding-left="0cm" fo:padding-right="0cm" fo:wrap-option="wrap" draw:shadow="hidden" draw:shadow-offset-x="0.199cm" draw:shadow-offset-y="0.199cm" draw:shadow-color="#808080" style:run-through="foreground"/>
    </style:style>
    <style:style style:name="gr1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238cm" fo:padding-top="0cm" fo:padding-bottom="0cm" fo:padding-left="0cm" fo:padding-right="0cm" fo:wrap-option="wrap" draw:shadow="hidden" draw:shadow-offset-x="0.199cm" draw:shadow-offset-y="0.199cm" draw:shadow-color="#808080" style:run-through="foreground"/>
    </style:style>
    <style:style style:name="gr1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6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8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1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7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9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93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7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77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5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97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8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5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1.1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0.651cm" fo:min-width="13.1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3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style>
    <style:style style:name="gr1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8.78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24cm" fo:min-width="0.743cm" fo:padding-top="0cm" fo:padding-bottom="0cm" fo:padding-left="0cm" fo:padding-right="0cm" fo:wrap-option="wrap" draw:shadow="hidden" draw:shadow-offset-x="0.199cm" draw:shadow-offset-y="0.199cm" draw:shadow-color="#808080" style:run-through="foreground"/>
    </style:style>
    <style:style style:name="gr1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33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8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8cm" fo:padding-top="0cm" fo:padding-bottom="0cm" fo:padding-left="0cm" fo:padding-right="0cm" fo:wrap-option="wrap" draw:shadow="hidden" draw:shadow-offset-x="0.199cm" draw:shadow-offset-y="0.199cm" draw:shadow-color="#808080" style:run-through="foreground"/>
    </style:style>
    <style:style style:name="gr14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0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0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3.1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6.1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39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45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7.8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5.74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4.7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6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0.83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93cm" fo:min-width="2.039cm" fo:padding-top="0cm" fo:padding-bottom="0cm" fo:padding-left="0cm" fo:padding-right="0cm" fo:wrap-option="wrap" draw:shadow="hidden" draw:shadow-offset-x="0.199cm" draw:shadow-offset-y="0.199cm" draw:shadow-color="#808080" style:run-through="foreground"/>
    </style:style>
    <style:style style:name="gr1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17cm" fo:min-width="0.743cm" fo:padding-top="0cm" fo:padding-bottom="0cm" fo:padding-left="0cm" fo:padding-right="0cm" fo:wrap-option="wrap" draw:shadow="hidden" draw:shadow-offset-x="0.199cm" draw:shadow-offset-y="0.199cm" draw:shadow-color="#808080" style:run-through="foreground"/>
    </style:style>
    <style:style style:name="gr1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8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8.1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68" style:family="graphic">
      <style:graphic-properties draw:stroke="solid" draw:stroke-dash="Dash_20_Dot_20_1" svg:stroke-width="0.014cm" svg:stroke-color="#a6a6a6" draw:marker-start="" draw:marker-start-width="0.199cm" draw:marker-start-center="false" draw:marker-end="" draw:marker-end-width="0.199cm" draw:marker-end-center="false" draw:stroke-linejoin="round" svg:stroke-linecap="butt" draw:fill="solid" draw:fill-color="#adcda3"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8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55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83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4.9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3.30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5" style:family="graphic">
      <style:graphic-properties draw:stroke="solid" draw:stroke-dash="Dash_20_Dot_20_1" svg:stroke-width="0.014cm" svg:stroke-color="#ffffff" draw:marker-start="" draw:marker-start-width="0.199cm" draw:marker-start-center="false" draw:marker-end="" draw:marker-end-width="0.199cm" draw:marker-end-center="false" draw:stroke-linejoin="round" svg:stroke-linecap="butt" draw:fill="solid" draw:fill-color="#c9dec2"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7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3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0.26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0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4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6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29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1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935a9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190"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19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8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30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9.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3cm" fo:min-width="7.25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8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66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0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18cm" fo:min-width="3.6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6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9.06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2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1.1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84cm" fo:min-width="0.2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0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37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0.74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36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6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72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9.62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7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86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16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2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6.48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4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3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1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51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5.26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5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55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2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24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1.21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663cm" fo:padding-top="0cm" fo:padding-bottom="0cm" fo:padding-left="0cm" fo:padding-right="0cm" fo:wrap-option="wrap" draw:shadow="hidden" draw:shadow-offset-x="0.199cm" draw:shadow-offset-y="0.199cm" draw:shadow-color="#808080" style:run-through="foreground"/>
    </style:style>
    <style:style style:name="gr23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0.617cm" fo:padding-top="0cm" fo:padding-bottom="0cm" fo:padding-left="0cm" fo:padding-right="0cm" fo:wrap-option="wrap" draw:shadow="hidden" draw:shadow-offset-x="0.199cm" draw:shadow-offset-y="0.199cm" draw:shadow-color="#808080" style:run-through="foreground"/>
    </style:style>
    <style:style style:name="gr233"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00826c"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4"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6cc7b6"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5"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f59795"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6"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935a9e"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7"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solid" draw:fill-color="#a5c8d0"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3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3d3b3e"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39" style:family="graphic">
      <style:graphic-properties draw:stroke="solid" draw:stroke-dash="Dash_20_Dot_20_1" svg:stroke-width="0.062cm" svg:stroke-color="#ffffff" draw:marker-start="" draw:marker-start-width="0.199cm" draw:marker-start-center="false" draw:marker-end="" draw:marker-end-width="0.199cm" draw:marker-end-center="false" draw:stroke-linejoin="round" svg:stroke-linecap="butt" draw:fill="none" draw:fill-color="#729fcf" draw:textarea-horizontal-align="justify" draw:auto-grow-height="true" fo:padding-top="0.03cm" fo:padding-bottom="0.03cm" fo:padding-left="0.03cm" fo:padding-right="0.03cm" fo:wrap-option="wrap" draw:shadow="hidden" draw:shadow-offset-x="0.199cm" draw:shadow-offset-y="0.199cm" draw:shadow-color="#808080" style:run-through="foreground"/>
    </style:style>
    <style:style style:name="gr24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261cm" fo:min-width="0.32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1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5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ffffff" draw:textarea-horizontal-align="justify" draw:auto-grow-height="true" fo:min-height="0.7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draw:auto-grow-height="true" fo:min-height="1.0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86cm" fo:padding-top="0cm" fo:padding-bottom="0cm" fo:padding-left="0cm" fo:padding-right="0cm" fo:wrap-option="wrap" draw:shadow="hidden" draw:shadow-offset-x="0.199cm" draw:shadow-offset-y="0.199cm" draw:shadow-color="#808080" style:run-through="foreground"/>
    </style:style>
    <style:style style:name="gr24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482cm" fo:min-width="0.39cm" fo:padding-top="0cm" fo:padding-bottom="0cm" fo:padding-left="0cm" fo:padding-right="0cm" fo:wrap-option="wrap" draw:shadow="hidden" draw:shadow-offset-x="0.199cm" draw:shadow-offset-y="0.199cm" draw:shadow-color="#808080" style:run-through="foreground"/>
    </style:style>
    <style:style style:name="gr248" style:family="graphic">
      <style:graphic-properties draw:stroke="none" draw:stroke-dash="Dash_20_Dot_20_1" svg:stroke-width="0cm" svg:stroke-color="#3465a4" draw:marker-start="" draw:marker-start-width="0.199cm" draw:marker-start-center="false" draw:marker-end="" draw:marker-end-width="0.199cm" draw:marker-end-center="false" draw:fill="solid" draw:fill-color="#6cc7b6" draw:textarea-horizontal-align="justify" draw:auto-grow-height="true" fo:padding-top="0.125cm" fo:padding-bottom="0.125cm" fo:padding-left="0.25cm" fo:padding-right="0.25cm" fo:wrap-option="wrap" draw:shadow="hidden" draw:shadow-offset-x="0.199cm" draw:shadow-offset-y="0.199cm" draw:shadow-color="#808080" style:run-through="foreground"/>
    </style:style>
    <style:style style:name="gr24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7cm" fo:padding-top="0cm" fo:padding-bottom="0cm" fo:padding-left="0cm" fo:padding-right="0cm" fo:wrap-option="wrap" draw:shadow="hidden" draw:shadow-offset-x="0.199cm" draw:shadow-offset-y="0.199cm" draw:shadow-color="#808080" style:run-through="foreground"/>
    </style:style>
    <style:style style:name="gr25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249cm" fo:padding-top="0cm" fo:padding-bottom="0cm" fo:padding-left="0cm" fo:padding-right="0cm" fo:wrap-option="wrap" draw:shadow="hidden" draw:shadow-offset-x="0.199cm" draw:shadow-offset-y="0.199cm" draw:shadow-color="#808080" style:run-through="foreground"/>
    </style:style>
    <style:style style:name="gr25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draw:auto-grow-height="true" fo:padding-top="0.007cm" fo:padding-bottom="0.007cm" fo:padding-left="0.007cm" fo:padding-right="0.007cm" fo:wrap-option="wrap" draw:shadow="hidden" draw:shadow-offset-x="0.199cm" draw:shadow-offset-y="0.199cm" draw:shadow-color="#808080" style:run-through="foreground"/>
    </style:style>
    <style:style style:name="gr25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59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05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3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9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9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0.338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7.00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22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7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34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4.29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0.87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757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3.03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9cm" fo:min-width="1.506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012cm" fo:min-width="15.63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7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1.083cm" fo:padding-top="0cm" fo:padding-bottom="0cm" fo:padding-left="0cm" fo:padding-right="0cm" fo:wrap-option="wrap" draw:shadow="hidden" draw:shadow-offset-x="0.199cm" draw:shadow-offset-y="0.199cm" draw:shadow-color="#808080" style:run-through="foreground"/>
    </style:style>
    <style:style style:name="gr27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9cm" fo:min-width="0.51cm" fo:padding-top="0cm" fo:padding-bottom="0cm" fo:padding-left="0cm" fo:padding-right="0cm" fo:wrap-option="wrap" draw:shadow="hidden" draw:shadow-offset-x="0.199cm" draw:shadow-offset-y="0.199cm" draw:shadow-color="#808080" style:run-through="foreground"/>
    </style:style>
    <style:style style:name="gr275"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00826c"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6"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cc7b6"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7"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f59795"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8"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935a9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79"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3d3b3e"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0"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245cm" fo:padding-top="0cm" fo:padding-bottom="0cm" fo:padding-left="0cm" fo:padding-right="0cm" fo:wrap-option="wrap" draw:shadow="hidden" draw:shadow-offset-x="0.199cm" draw:shadow-offset-y="0.199cm" draw:shadow-color="#808080" style:run-through="foreground"/>
    </style:style>
    <style:style style:name="gr281" style:family="graphic">
      <style:graphic-properties draw:stroke="solid" draw:stroke-dash="Dash_20_Dot_20_1" svg:stroke-width="0.016cm" svg:stroke-color="#ffffff" draw:marker-start="" draw:marker-start-width="0.199cm" draw:marker-start-center="false" draw:marker-end="" draw:marker-end-width="0.199cm" draw:marker-end-center="false" draw:stroke-linejoin="round" svg:stroke-linecap="butt" draw:fill="solid" draw:fill-color="#66aea0" draw:textarea-horizontal-align="justify" fo:padding-top="0.007cm" fo:padding-bottom="0.007cm" fo:padding-left="0.007cm" fo:padding-right="0.007cm" fo:wrap-option="wrap" draw:shadow="hidden" draw:shadow-offset-x="0.199cm" draw:shadow-offset-y="0.199cm" draw:shadow-color="#808080" style:run-through="foreground"/>
    </style:style>
    <style:style style:name="gr28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2.68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1.113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0.612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35cm" fo:min-width="10.22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754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302cm" fo:min-width="3.41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8"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503cm" fo:min-width="10.95cm" fo:padding-top="0cm" fo:padding-bottom="0cm" fo:padding-left="0cm" fo:padding-right="0cm" fo:wrap-option="wrap" draw:shadow="hidden" draw:shadow-offset-x="0.199cm" draw:shadow-offset-y="0.199cm" draw:shadow-color="#808080" style:run-through="foreground"/>
      <style:paragraph-properties style:writing-mode="lr-tb"/>
    </style:style>
    <style:style style:name="gr289" style:family="graphic">
      <style:graphic-properties draw:stroke="none" svg:stroke-color="#000000" draw:fill="none" draw:fill-color="#ffffff" fo:min-height="0.286cm" style:run-through="foreground"/>
      <style:paragraph-properties style:writing-mode="lr-tb"/>
    </style:style>
    <style:style style:name="gr290"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292"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293"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number-style style:name="N1">
      <number:number number:decimal-places="0" number:min-decimal-places="0"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0"><draw:g text:anchor-type="paragraph" draw:z-index="0" draw:name="Forme1" draw:style-name="gr2"><draw:g draw:style-name="gr26"><draw:frame draw:style-name="gr290" draw:text-style-name="P138" svg:width="2.946cm" svg:height="1.876cm" svg:x="3.443cm" svg:y="0.551cm"><draw:text-box><text:p text:style-name="P78"><text:span text:style-name="T100">An Coimisiún Eorpach</text:span></text:p><text:p text:style-name="P78"><text:span text:style-name="T100"/></text:p></draw:text-box></draw:frame></draw:g><draw:g draw:style-name="gr26"><draw:polygon draw:style-name="gr291" draw:text-style-name="P139" svg:width="1.397cm" svg:height="0.819cm" svg:x="0.792cm" svg:y="0.605cm" svg:viewBox="0 0 1398 820" draw:points="1397,820 0,820 0,0 1397,0 1398,0 1398,820"><text:p/></draw:polygon><draw:polygon draw:style-name="gr292" draw:text-style-name="P140" svg:width="0.127cm" svg:height="0.111cm" svg:x="1.427cm" svg:y="0.688cm" svg:viewBox="0 0 128 112" draw:points="63,85 24,112 39,69 0,43 49,43 63,0 78,43 128,43 87,69 103,112"><text:p/></draw:polygon><draw:polygon draw:style-name="gr292" draw:text-style-name="P140" svg:width="0.127cm" svg:height="0.106cm" svg:x="1.427cm" svg:y="1.234cm" svg:viewBox="0 0 128 107" draw:points="63,82 24,107 39,66 0,40 49,40 63,0 77,40 128,40 87,66 103,107"><text:p/></draw:polygon><draw:polygon draw:style-name="gr292" draw:text-style-name="P140" svg:width="0.127cm" svg:height="0.107cm" svg:x="1.582cm" svg:y="1.197cm" svg:viewBox="0 0 128 108" draw:points="64,82 24,108 39,67 0,40 49,40 64,0 78,40 128,40 87,67 104,108"><text:p/></draw:polygon><draw:polygon draw:style-name="gr292" draw:text-style-name="P140" svg:width="0.127cm" svg:height="0.107cm" svg:x="1.582cm" svg:y="0.725cm" svg:viewBox="0 0 128 108" draw:points="64,83 24,108 39,67 0,41 49,41 64,0 78,41 128,41 87,67 104,108"><text:p/></draw:polygon><draw:polygon draw:style-name="gr292" draw:text-style-name="P140" svg:width="0.127cm" svg:height="0.107cm" svg:x="1.7cm" svg:y="0.823cm" svg:viewBox="0 0 128 108" draw:points="63,83 24,108 39,67 0,41 49,41 63,0 79,41 128,41 88,67 103,108"><text:p/></draw:polygon><draw:polygon draw:style-name="gr292" draw:text-style-name="P140" svg:width="0.127cm" svg:height="0.107cm" svg:x="1.7cm" svg:y="1.099cm" svg:viewBox="0 0 128 108" draw:points="63,83 24,108 39,67 0,40 49,40 63,0 79,40 128,40 88,67 103,108"><text:p/></draw:polygon><draw:polygon draw:style-name="gr292" draw:text-style-name="P140" svg:width="0.127cm" svg:height="0.107cm" svg:x="1.74cm" svg:y="0.958cm" svg:viewBox="0 0 128 108" draw:points="65,82 24,108 39,66 0,40 49,40 65,0 79,40 128,40 88,66 103,108"><text:p/></draw:polygon><draw:polygon draw:style-name="gr292" draw:text-style-name="P140" svg:width="0.127cm" svg:height="0.106cm" svg:x="1.27cm" svg:y="0.725cm" svg:viewBox="0 0 128 107" draw:points="65,82 26,107 41,66 0,40 50,40 65,0 79,40 128,40 88,66 103,107"><text:p/></draw:polygon><draw:polygon draw:style-name="gr292" draw:text-style-name="P140" svg:width="0.127cm" svg:height="0.106cm" svg:x="1.159cm" svg:y="0.824cm" svg:viewBox="0 0 128 107" draw:points="65,82 26,107 41,66 0,40 50,40 65,0 79,40 128,40 88,66 103,107"><text:p/></draw:polygon><draw:polygon draw:style-name="gr292" draw:text-style-name="P140" svg:width="0.127cm" svg:height="0.107cm" svg:x="1.12cm" svg:y="0.959cm" svg:viewBox="0 0 128 108" draw:points="65,81 24,108 41,66 0,40 50,40 65,0 79,40 128,40 88,66 103,108"><text:p/></draw:polygon><draw:polygon draw:style-name="gr292" draw:text-style-name="P140" svg:width="0.127cm" svg:height="0.107cm" svg:x="1.159cm" svg:y="1.099cm" svg:viewBox="0 0 128 108" draw:points="65,82 26,108 41,67 0,40 50,40 65,0 79,40 128,40 88,67 103,108"><text:p/></draw:polygon><draw:polygon draw:style-name="gr292" draw:text-style-name="P140" svg:width="0.127cm" svg:height="0.107cm" svg:x="1.275cm" svg:y="1.197cm" svg:viewBox="0 0 128 108" draw:points="64,83 26,108 41,67 0,40 50,40 64,0 79,40 128,40 88,67 103,108"><text:p/></draw:polygon><draw:path draw:style-name="gr293" draw:text-style-name="P141" svg:width="0.97cm" svg:height="0.718cm" svg:x="2.404cm" svg:y="0.018cm" svg:viewBox="0 0 971 719" svg:d="M0 0c0 0 287 402 340 475 52 74 113 132 325 172 213 39 306 58 306 58v14c0 0-135-25-309-59-173-34-245-46-325-142-65-81-337-441-337-441z"><text:p/></draw:path><draw:path draw:style-name="gr293" draw:text-style-name="P141" svg:width="0.97cm" svg:height="0.491cm" svg:x="2.404cm" svg:y="0.478cm" svg:viewBox="0 0 971 492" svg:d="M0 1c0 0 261 241 337 309 81 74 184 101 326 123 136 21 308 46 308 46v13c0 0-162-23-308-45-143-21-244-33-326-100-75-59-337-276-337-276v-71z"><text:p/></draw:path><draw:path draw:style-name="gr293" draw:text-style-name="P141" svg:width="0.97cm" svg:height="0.442cm" svg:x="2.404cm" svg:y="0.584cm" svg:viewBox="0 0 971 443" svg:d="M0 0c0 0 248 203 337 272 82 64 148 83 327 111s307 46 307 46v14c0 0-163-23-308-43-145-21-238-29-326-92-101-71-337-241-337-241z"><text:p/></draw:path><draw:path draw:style-name="gr293" draw:text-style-name="P141" svg:width="0.97cm" svg:height="0.386cm" svg:x="2.404cm" svg:y="0.702cm" svg:viewBox="0 0 971 387" svg:d="M0 0c0 0 283 198 337 233 53 34 124 75 328 101 202 26 306 38 306 38v15c0 0-184-23-306-37-123-13-217-19-327-83-107-63-338-205-338-205z"><text:p/></draw:path><draw:path draw:style-name="gr293" draw:text-style-name="P141" svg:width="0.97cm" svg:height="0.333cm" svg:x="2.404cm" svg:y="0.815cm" svg:viewBox="0 0 971 334" svg:d="M0 0c0 0 284 167 339 194 53 25 118 69 326 92 207 23 306 34 306 34v14c0 0-172-17-307-29-135-13-226-30-327-78-100-48-337-170-337-170z"><text:p/></draw:path><draw:path draw:style-name="gr293" draw:text-style-name="P141" svg:width="0.97cm" svg:height="0.278cm" svg:x="2.404cm" svg:y="0.923cm" svg:viewBox="0 0 971 279" svg:d="M0 0c0 0 251 120 337 158 96 42 177 62 327 77 145 16 307 31 307 31v13c0 0-149-13-307-27-158-13-212-19-327-63-101-41-337-137-337-137z"><text:p/></draw:path><draw:path draw:style-name="gr293" draw:text-style-name="P141" svg:width="0.97cm" svg:height="0.225cm" svg:x="2.404cm" svg:y="1.034cm" svg:viewBox="0 0 971 226" svg:d="M0 0c0 0 199 75 339 124 138 48 244 53 326 61 37 3 306 27 306 27v14c0 0-161-11-306-23-146-11-209-16-327-50-119-35-338-102-338-102z"><text:p/></draw:path><draw:path draw:style-name="gr293" draw:text-style-name="P141" svg:width="0.97cm" svg:height="0.168cm" svg:x="2.404cm" svg:y="1.15cm" svg:viewBox="0 0 971 169" svg:d="M0 0c0 0 201 55 338 86 138 33 263 46 327 49 63 4 306 21 306 21v13c0 0-139-8-307-19-136-8-246-17-327-33-89-17-337-69-337-69z"><text:p/></draw:path><draw:path draw:style-name="gr293" draw:text-style-name="P141" svg:width="0.97cm" svg:height="0.114cm" svg:x="2.404cm" svg:y="1.263cm" svg:viewBox="0 0 971 115" svg:d="M0 0c0 0 165 25 338 52 131 18 308 30 326 31 19 1 307 17 307 17v15c0 0-185-9-307-15-126-7-255-13-327-19-162-15-337-35-337-35z"><text:p/></draw:path><draw:path draw:style-name="gr293" draw:text-style-name="P141" svg:width="0.97cm" svg:height="0.043cm" svg:x="2.404cm" svg:y="1.378cm" svg:viewBox="0 0 971 44" svg:d="M0 0c0 0 259 8 338 10 80 2 633 22 633 22v12h-971z"><text:p/></draw:path><draw:path draw:style-name="gr293" draw:text-style-name="P141" svg:width="0.97cm" svg:height="0.659cm" svg:x="2.404cm" svg:y="0.134cm" svg:viewBox="0 0 971 660" svg:d="M664 594c-234-44-289-120-327-167-40-47-337-427-337-427v70c12 14 266 321 337 402 81 91 208 112 327 134 120 22 307 54 307 54v-12c0 0-247-43-307-54z"><text:p/></draw:path><draw:path draw:style-name="gr293" draw:text-style-name="P141" svg:width="0.97cm" svg:height="0.609cm" svg:x="2.404cm" svg:y="0.239cm" svg:viewBox="0 0 971 610" svg:d="M664 547c-193-33-272-86-327-151-57-64-337-396-337-396v82c12 11 267 287 337 355 80 80 192 101 327 124 136 21 307 49 307 49v-11c0 0-195-32-307-52z"><text:p/></draw:path><draw:path draw:style-name="gr293" draw:text-style-name="P141" svg:width="0.97cm" svg:height="0.55cm" svg:x="2.404cm" svg:y="0.36cm" svg:viewBox="0 0 971 551" svg:d="M664 489c-201-34-241-62-327-143-54-52-325-334-337-346v76c0 0 254 238 337 308 108 92 209 99 327 118 119 19 307 49 307 49v-13c0 0-227-35-307-48z"><text:p/></draw:path><draw:path draw:style-name="gr293" draw:text-style-name="P141" svg:width="1.603cm" svg:height="0.482cm" svg:x="0.132cm" svg:y="0.127cm" svg:viewBox="0 0 1604 483" svg:d="M0 483c0 0 662-62 849-84 293-36 534-75 755-374 0 0 0-17 0-25-135 182-323 307-581 342-253 36-1023 87-1023 87z"><text:p/></draw:path><draw:path draw:style-name="gr293" draw:text-style-name="P141" svg:width="1.603cm" svg:height="0.515cm" svg:x="0.132cm" svg:y="0.018cm" svg:viewBox="0 0 1604 516" svg:d="M0 516c0 0 614-67 817-92 321-39 546-75 787-402 0 0 0-14 0-22-147 198-332 327-613 366-276 38-991 94-991 94z"><text:p/></draw:path><draw:polygon draw:style-name="gr293" draw:text-style-name="P141" svg:width="0.627cm" svg:height="0.043cm" svg:x="0.132cm" svg:y="1.378cm" svg:viewBox="0 0 628 44" draw:points="0,0 628,0 628,44 0,44"><text:p/></draw:polygon><draw:path draw:style-name="gr293" draw:text-style-name="P141" svg:width="0.113cm" svg:height="0.107cm" svg:x="1.621cm" svg:y="0.466cm" svg:viewBox="0 0 114 108" svg:d="M114 31c0 0 0-26 0-31-29 39-69 76-114 108h45c25-23 48-48 69-77z"><text:p/></draw:path><draw:path draw:style-name="gr293" draw:text-style-name="P141" svg:width="0.299cm" svg:height="0.22cm" svg:x="1.436cm" svg:y="0.352cm" svg:viewBox="0 0 300 221" svg:d="M300 28c0 0 0-22 0-28-72 96-178 171-300 221h72c84-42 161-103 228-193z"><text:p/></draw:path><draw:path draw:style-name="gr293" draw:text-style-name="P141" svg:width="0.802cm" svg:height="0.336cm" svg:x="0.932cm" svg:y="0.238cm" svg:viewBox="0 0 803 337" svg:d="M803 27c0 0 0-20 0-27-124 165-315 279-552 312-55 7-147 16-251 25l287-1c190-37 367-109 515-309z"><text:p/></draw:path><draw:path draw:style-name="gr293" draw:text-style-name="P141" svg:width="0.627cm" svg:height="0.048cm" svg:x="0.132cm" svg:y="1.307cm" svg:viewBox="0 0 628 49" svg:d="M628 0c-321 1-628 3-628 3v46c0 0 322-3 628-5z"><text:p/></draw:path><draw:path draw:style-name="gr293" draw:text-style-name="P141" svg:width="0.627cm" svg:height="0.051cm" svg:x="0.132cm" svg:y="1.227cm" svg:viewBox="0 0 628 52" svg:d="M628 0c-318 4-628 6-628 6v46c0 0 325-3 628-8z"><text:p/></draw:path><draw:path draw:style-name="gr293" draw:text-style-name="P141" svg:width="0.627cm" svg:height="0.056cm" svg:x="0.132cm" svg:y="1.15cm" svg:viewBox="0 0 628 57" svg:d="M628 0c-316 4-628 9-628 9v48c0 0 329-6 628-13z"><text:p/></draw:path><draw:path draw:style-name="gr293" draw:text-style-name="P141" svg:width="0.627cm" svg:height="0.059cm" svg:x="0.132cm" svg:y="1.071cm" svg:viewBox="0 0 628 60" svg:d="M628 0c-315 6-628 12-628 12v48c0 0 332-8 628-16z"><text:p/></draw:path><draw:path draw:style-name="gr293" draw:text-style-name="P141" svg:width="0.627cm" svg:height="0.065cm" svg:x="0.132cm" svg:y="0.993cm" svg:viewBox="0 0 628 66" svg:d="M628 0c-311 9-628 17-628 17v49c0 0 337-11 628-22z"><text:p/></draw:path><draw:path draw:style-name="gr293" draw:text-style-name="P141" svg:width="0.627cm" svg:height="0.069cm" svg:x="0.132cm" svg:y="0.913cm" svg:viewBox="0 0 628 70" svg:d="M628 0c-309 11-628 20-628 20v50c0 0 340-12 628-26z"><text:p/></draw:path><draw:path draw:style-name="gr293" draw:text-style-name="P141" svg:width="0.627cm" svg:height="0.075cm" svg:x="0.132cm" svg:y="0.836cm" svg:viewBox="0 0 628 76" svg:d="M628 0c-308 13-628 24-628 24v52c0 0 345-16 628-32z"><text:p/></draw:path><draw:path draw:style-name="gr293" draw:text-style-name="P141" svg:width="0.627cm" svg:height="0.081cm" svg:x="0.132cm" svg:y="0.755cm" svg:viewBox="0 0 628 82" svg:d="M628 0c-304 16-628 29-628 29v53c0 0 349-20 628-38z"><text:p/></draw:path><draw:path draw:style-name="gr293" draw:text-style-name="P141" svg:width="0.627cm" svg:height="0.087cm" svg:x="0.132cm" svg:y="0.673cm" svg:viewBox="0 0 628 88" svg:d="M628 0c-302 20-628 36-628 36v52c0 0 354-24 628-45z"><text:p/></draw:path><draw:path draw:style-name="gr293" draw:text-style-name="P141" svg:width="0.627cm" svg:height="0.093cm" svg:x="0.132cm" svg:y="0.592cm" svg:viewBox="0 0 628 94" svg:d="M628 0c-299 21-628 41-628 41v53c0 0 359-28 628-52z"><text:p/></draw:path><draw:polygon draw:style-name="gr291" draw:text-style-name="P139" svg:width="0.08cm" svg:height="0.819cm" svg:x="6.156cm" svg:y="0.605cm" svg:viewBox="0 0 81 820" draw:points="81,0 0,0 0,820 81,820"><text:p/></draw:polygon></draw:g></draw:g>EUROBAROMETER FLASH 584</text:p>
      <text:p text:style-name="Standard"/>
      <text:p text:style-name="P46">Dúshláin agus tosaíochtaí an Aontais</text:p>
      <text:p text:style-name="Standard"/>
      <text:p text:style-name="P47">Tuarascáil ón Eorabharaiméadar </text:p>
      <text:p text:style-name="P47">Meitheamh 2026</text:p>
      <text:p text:style-name="Standard"><draw:frame draw:style-name="fr5" draw:name="Image2" text:anchor-type="char" svg:width="17cm" svg:height="16.282cm" draw:z-index="26"><draw:image xlink:href="Pictures/100000000000070B000006BF1EE861B6B21CD2BA.png" xlink:type="simple" xlink:show="embed" xlink:actuate="onLoad" draw:mime-type="image/png"/></draw:frame><draw:frame draw:style-name="fr4" draw:name="Image1" text:anchor-type="char" svg:x="13.958cm" svg:y="12.788cm" svg:width="2.909cm" svg:height="3.374cm" draw:z-index="27"><draw:image xlink:href="Pictures/1000000100000096000000AE53CA125BD1F23B14.png" xlink:type="simple" xlink:show="embed" xlink:actuate="onLoad" draw:mime-type="image/png"/></draw:frame></text:p>
      <text:p text:style-name="P36">Suirbhé arna dhéanamh ag Demoscopy arna iarraidh sin d’Ard-Stiúrthóireacht na Cumarsáide (AS COMM an tAonad um Thuairim Phoiblí agus Rannpháirtíocht na Saoránach) </text:p>
      <text:p text:style-name="Standard">Ní hionann an doiciméad seo agus dearcadh an Choimisiúin Eorpaigh. Is iad na léirmhínithe agus na tuairimí atá ann ach na húdair. </text:p>
      <table:table table:name="Tableau1" table:style-name="Tableau1">
        <table:table-column table:style-name="Tableau1.A"/>
        <table:table-column table:style-name="Tableau1.B"/>
        <table:table-row>
          <table:table-cell table:style-name="Tableau1.A1" office:value-type="string">
            <text:p text:style-name="P6">Teideal an tionscadail </text:p>
          </table:table-cell>
          <table:table-cell table:style-name="Tableau1.A1" office:value-type="string">
            <text:p text:style-name="P8">Flais-Eorabharaiméadar 584 – Dúshláin agus tosaíochtaí an Aontais </text:p>
          </table:table-cell>
        </table:table-row>
        <table:table-row>
          <table:table-cell table:style-name="Tableau1.A1" office:value-type="string">
            <text:p text:style-name="P10"/>
          </table:table-cell>
          <table:table-cell table:style-name="Tableau1.A1" office:value-type="string">
            <text:p text:style-name="P8">Tuarascáil </text:p>
          </table:table-cell>
        </table:table-row>
        <table:table-row>
          <table:table-cell table:style-name="Tableau1.A1" office:value-type="string">
            <text:p text:style-name="P10"/>
          </table:table-cell>
          <table:table-cell table:style-name="Tableau1.A1" office:value-type="string">
            <text:p text:style-name="P8">GA </text:p>
          </table:table-cell>
        </table:table-row>
        <table:table-row>
          <table:table-cell table:style-name="Tableau1.A1" office:value-type="string">
            <text:p text:style-name="P6">Uimhir chatalóige </text:p>
          </table:table-cell>
          <table:table-cell table:style-name="Tableau1.A1" office:value-type="string">
            <text:p text:style-name="P8">NA-01-26-031-EN-N </text:p>
          </table:table-cell>
        </table:table-row>
        <table:table-row>
          <table:table-cell table:style-name="Tableau1.A1" office:value-type="string">
            <text:p text:style-name="P6">ISBN </text:p>
          </table:table-cell>
          <table:table-cell table:style-name="Tableau1.A1" office:value-type="string">
            <text:p text:style-name="P8">978-92-68-41278-7 </text:p>
          </table:table-cell>
        </table:table-row>
        <table:table-row>
          <table:table-cell table:style-name="Tableau1.A1" office:value-type="string">
            <text:p text:style-name="P10"/>
          </table:table-cell>
          <table:table-cell table:style-name="Tableau1.A1" office:value-type="string">
            <text:p text:style-name="P8">doi: 10.2775/2560997 </text:p>
          </table:table-cell>
        </table:table-row>
        <table:table-row>
          <table:table-cell table:style-name="Tableau1.A1" office:value-type="string">
            <text:p text:style-name="P10"/>
          </table:table-cell>
          <table:table-cell table:style-name="Tableau1.A1" office:value-type="string">
            <text:p text:style-name="P10"/>
          </table:table-cell>
        </table:table-row>
        <table:table-row>
          <table:table-cell table:style-name="Tableau1.A1" office:value-type="string">
            <text:p text:style-name="P6">© An tAontas Eorpach, 2026 </text:p>
          </table:table-cell>
          <table:table-cell table:style-name="Tableau1.A1" office:value-type="string">
            <text:p text:style-name="P4"/>
          </table:table-cell>
        </table:table-row>
        <table:table-row>
          <table:table-cell table:style-name="Tableau1.A1" office:value-type="string">
            <text:p text:style-name="P4"/>
          </table:table-cell>
          <table:table-cell table:style-name="Tableau1.A1" office:value-type="string">
            <text:p text:style-name="P8"><text:a xlink:type="simple" xlink:href="https://europa.eu/eurobarometer" text:style-name="Internet_20_link" text:visited-style-name="Visited_20_Internet_20_Link">https://europa.eu/eurobarometer</text:a> </text:p>
          </table:table-cell>
        </table:table-row>
      </table:table>
      <text:p text:style-name="Horizontal_20_Line"/>
      <text:p text:style-name="P69"><draw:frame draw:style-name="fr3" draw:name="Image42" text:anchor-type="paragraph" svg:x="7.332cm" svg:y="0cm" svg:width="10.112cm" svg:height="2.582cm" draw:z-index="31"><draw:image xlink:href="Pictures/10000000000008A5000002A5C2F3B746F47CE0CF.png" xlink:type="simple" xlink:show="embed" xlink:actuate="onLoad" draw:mime-type="image/png"/></draw:frame><draw:frame text:anchor-type="paragraph" draw:z-index="32" draw:name="Forme86" draw:style-name="gr1" draw:text-style-name="P75" svg:width="5.158cm" svg:height="2.899cm" svg:x="1.191cm" svg:y="-0.425cm"><draw:image xlink:href="Pictures/10000001000001A20000010D054676CE5C0DECD7.png" xlink:type="simple" xlink:show="embed" xlink:actuate="onLoad" draw:mime-type="image/png"><text:p/></draw:image></draw:frame><text:span text:style-name="T19">Doiciméad arna ullmhú ag Pierre Dieumegard do</text:span> <text:a xlink:type="simple" xlink:href="https://europokune.eu/" text:style-name="Internet_20_link" text:visited-style-name="Visited_20_Internet_20_Link">Europokune</text:a><text:span text:style-name="T20">- An Eoraip le Chéile - agus</text:span> <text:a xlink:type="simple" xlink:href="https://e-d-e.org/" text:style-name="Internet_20_link" text:visited-style-name="Visited_20_Internet_20_Link">Daonlathas na hEorpa Esperanto.</text:a></text:p>
      <text:p text:style-name="P69"><text:span text:style-name="T19">Is</text:span><text:span text:style-name="T21"> é cuspóir an doiciméid "sealadach" seo ná cur ar</text:span> <text:span text:style-name="T22">chumas</text:span><text:span text:style-name="T21"> níos mó daoine san Aontas Eorpach a bheith ar an eolas faoi dhoiciméid a tháirgeann an tAontas Eorpach (agus a mhaoinítear lena gcánacha).</text:span></text:p>
      <text:p text:style-name="P69"><text:span text:style-name="T31">Mura</text:span><text:span text:style-name="T30"> bhfuil aon aistriúchán ann,</text:span> <text:span text:style-name="T30">eisiatar </text:span><text:span text:style-name="T32">saoránaigh</text:span><text:span text:style-name="T30"> ón díospóireacht</text:span><text:span text:style-name="T21">.</text:span></text:p>
      <text:p text:style-name="P69"><text:span text:style-name="T21">Ní </text:span><text:a xlink:type="simple" xlink:href="https://europa.eu/eurobarometer/surveys/detail/3677" text:style-name="Internet_20_link" text:visited-style-name="Visited_20_Internet_20_Link"><text:span text:style-name="T22">raibh an</text:span><text:span text:style-name="T21"> </text:span><text:span text:style-name="T23">docum</text:span><text:span text:style-name="T37"> ent seo ‘E</text:span><text:span text:style-name="T36"> urobaromete</text:span><text:span text:style-name="T39"> r’</text:span><text:span text:style-name="T21"> ann</text:span></text:a><text:span text:style-name="T21"> </text:span><text:span text:style-name="T40">ach i</text:span><text:span text:style-name="T21"> mBéarla</text:span><text:span text:style-name="T21"> </text:span><text:span text:style-name="T33">,</text:span> <text:span text:style-name="T27">i</text:span> <text:span text:style-name="T26">gcomhad pdf.</text:span><text:span text:style-name="T21"> </text:span><text:span text:style-name="T26">Ón gcomhad tosaigh, </text:span><text:span text:style-name="T22">chruthaíomar</text:span><text:span text:style-name="T26"> comhad odt,</text:span> <text:span text:style-name="T21">a d'ullmhaigh bogearraí Oifig Libre,</text:span> <text:span text:style-name="T23">le haghaidh aistriúchán meaisín go teangacha eile. </text:span><text:span text:style-name="T29">Tá na torthaí</text:span><text:span text:style-name="T29"> </text:span><text:a xlink:type="simple" xlink:href="https://europokune.eu/article57/ebfl584_defiprior" text:style-name="Internet_20_link" text:visited-style-name="Visited_20_Internet_20_Link"><text:span text:style-name="T29">ar fáil anois </text:span><text:span text:style-name="T29">i ngach teanga oifigiúil</text:span></text:a><text:span text:style-name="T29">.</text:span></text:p>
      <text:p text:style-name="P67"/>
      <text:p text:style-name="P68">Tá sé inmhianaithe go nglacfaidh riarachán an Aontais aistriúchán ar dhoiciméid thábhachtacha chuige féin. Ní dlíthe agus rialacháin amháin atá i gceist le ‘doiciméid thábhachtacha’, ach freisin <text:span text:style-name="T35">an fhaisnéis thábhachtach is gá chun cinntí eolasacha a dhéanamh le chéile</text:span>.</text:p>
      <text:p text:style-name="P67">Chun ár dtodhchaí choiteann a phlé le chéile, agus chun aistriúcháin iontaofa a chumasú, bheadh an teanga idirnáisiúnta Esperanto an-úsáideach mar gheall ar a simplíocht, a rialtacht agus a cruinneas.</text:p>
      <text:p text:style-name="P66">Déan teagmháil linn:</text:p>
      <text:p text:style-name="P64"><text:a xlink:type="simple" xlink:href="https://europokune.eu/static6/kontaktu-nin" text:style-name="Internet_20_link" text:visited-style-name="Visited_20_Internet_20_Link">Kontaktu nin-Ek ! Eŭropo kune !</text:a><text:span text:style-name="T19"> </text:span></text:p>
      <text:p text:style-name="P65"><text:a xlink:type="simple" xlink:href="https://e-d-e.org/-Kontakti-EDE" text:style-name="Internet_20_link" text:visited-style-name="Visited_20_Internet_20_Link"><text:span text:style-name="T19">https://e-d-e.org/-Kontakti-EDE</text:span></text:a></text:p>
      <text:p text:style-name="P40"/>
      <text:table-of-content text:style-name="Sect1" text:protected="true" text:name="Table des matières1">
        <text:table-of-content-source text:outline-level="10">
          <text:index-title-template text:style-name="Contents_20_Heading">Clár ábhair</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lár ábhair</text:p>
          </text:index-title>
          <text:p text:style-name="P62"><text:a xlink:type="simple" xlink:href="#__RefHeading___Toc4046_3967327191" text:style-name="Index_20_Link" text:visited-style-name="Index_20_Link">Réamhrá<text:tab/>4</text:a></text:p>
          <text:p text:style-name="P62"><text:a xlink:type="simple" xlink:href="#__RefHeading___Toc4048_3967327191" text:style-name="Index_20_Link" text:visited-style-name="Index_20_Link">Príomhthorthaí<text:tab/>6</text:a></text:p>
          <text:p text:style-name="P62"><text:a xlink:type="simple" xlink:href="#__RefHeading___Toc4050_3967327191" text:style-name="Index_20_Link" text:visited-style-name="Index_20_Link">1. Nochtadh agus rioscaí a bhíonn roimh leanaí ar na meáin shóisialta<text:tab/>8</text:a></text:p>
          <text:p text:style-name="P63"><text:a xlink:type="simple" xlink:href="#__RefHeading___Toc4052_3967327191" text:style-name="Index_20_Link" text:visited-style-name="Index_20_Link">1.1 Nochtadh agus freagairtí ar fhaisnéis bhréagach agus mhíthreorach ar líne<text:tab/>8</text:a></text:p>
          <text:p text:style-name="P63"><text:a xlink:type="simple" xlink:href="#__RefHeading___Toc4054_3967327191" text:style-name="Index_20_Link" text:visited-style-name="Index_20_Link">1.2 Na rioscaí a bhíonn roimh leanaí ar líne agus a gcosaint<text:tab/>12</text:a></text:p>
          <text:p text:style-name="P62"><text:a xlink:type="simple" xlink:href="#__RefHeading___Toc4056_3967327191" text:style-name="Index_20_Link" text:visited-style-name="Index_20_Link">2. Dearcthaí an daonlathais agus an smachta reachta<text:tab/>17</text:a></text:p>
          <text:p text:style-name="P63"><text:a xlink:type="simple" xlink:href="#__RefHeading___Toc4058_3967327191" text:style-name="Index_20_Link" text:visited-style-name="Index_20_Link">2.1 Colúin an daonlathais a shainaithint<text:tab/>17</text:a></text:p>
          <text:p text:style-name="P63"><text:a xlink:type="simple" xlink:href="#__RefHeading___Toc4060_3967327191" text:style-name="Index_20_Link" text:visited-style-name="Index_20_Link">2.2 Sástacht mheasctha leis an smacht reachta ar an leibhéal náisiúnta agus ar leibhéal an Aontais<text:tab/>19</text:a></text:p>
          <text:p text:style-name="P63"><text:a xlink:type="simple" xlink:href="#__RefHeading___Toc4062_3967327191" text:style-name="Index_20_Link" text:visited-style-name="Index_20_Link">2.3 An sceipteachas faoi ghníomhaíocht na saoránach chun tionchar a imirt ar chinnteoireacht an Aontais<text:tab/>23</text:a></text:p>
          <text:p text:style-name="P62"><text:a xlink:type="simple" xlink:href="#__RefHeading___Toc4064_3967327191" text:style-name="Index_20_Link" text:visited-style-name="Index_20_Link">3. An ghéarchéim fuinnimh<text:tab/>26</text:a></text:p>
          <text:p text:style-name="P63"><text:a xlink:type="simple" xlink:href="#__RefHeading___Toc4066_3967327191" text:style-name="Index_20_Link" text:visited-style-name="Index_20_Link">3.1 Fuinneamh in-athnuaite, an príomhbheart chun imeacht ó bhreoslaí iontaise<text:tab/>26</text:a></text:p>
          <text:p text:style-name="P63"><text:a xlink:type="simple" xlink:href="#__RefHeading___Toc4068_3967327191" text:style-name="Index_20_Link" text:visited-style-name="Index_20_Link">3.2 Praghsanna fuinnimh atá ag ardú: tomhaltas a laghdú seachas athrú struchtúrach<text:tab/>28</text:a></text:p>
          <text:p text:style-name="P62"><text:a xlink:type="simple" xlink:href="#__RefHeading___Toc4070_3967327191" text:style-name="Index_20_Link" text:visited-style-name="Index_20_Link">4. Dearcadh an bheartais trádála agus na ceannasachta eacnamaíche<text:tab/>30</text:a></text:p>
          <text:p text:style-name="P63"><text:a xlink:type="simple" xlink:href="#__RefHeading___Toc4072_3967327191" text:style-name="Index_20_Link" text:visited-style-name="Index_20_Link">4.1 Comhar i gcaibidlíocht trádála<text:tab/>30</text:a></text:p>
          <text:p text:style-name="P63"><text:a xlink:type="simple" xlink:href="#__RefHeading___Toc4074_3967327191" text:style-name="Index_20_Link" text:visited-style-name="Index_20_Link">4.2 Éagsúlú an chaidrimh trádála<text:tab/>32</text:a></text:p>
          <text:p text:style-name="P62"><text:a xlink:type="simple" xlink:href="#__RefHeading___Toc4076_3967327191" text:style-name="Index_20_Link" text:visited-style-name="Index_20_Link">5. Dearcthaí ar na dúshláin is mó atá roimh an Aontas<text:tab/>34</text:a></text:p>
          <text:p text:style-name="P63"><text:a xlink:type="simple" xlink:href="#__RefHeading___Toc4078_3967327191" text:style-name="Index_20_Link" text:visited-style-name="Index_20_Link">5.1 Braistintí mhuintir na hEorpa ar phríomhdhúshláin an Aontais<text:tab/>34</text:a></text:p>
          <text:p text:style-name="P63"><text:a xlink:type="simple" xlink:href="#__RefHeading___Toc4080_3967327191" text:style-name="Index_20_Link" text:visited-style-name="Index_20_Link">5.2 Tosaíochtaí a bhfuil muintir na hEorpa ag súil leo ón Aontas Eorpach<text:tab/>38</text:a></text:p>
          <text:p text:style-name="P62"><text:a xlink:type="simple" xlink:href="#__RefHeading___Toc4082_3967327191" text:style-name="Index_20_Link" text:visited-style-name="Index_20_Link">6. Slándáil agus cosaint an Aontais<text:tab/>41</text:a></text:p>
          <text:p text:style-name="P63"><text:a xlink:type="simple" xlink:href="#__RefHeading___Toc4084_3967327191" text:style-name="Index_20_Link" text:visited-style-name="Index_20_Link">6.1 An bhagairt slándála náisiúnta a mheastar a bheith ann agus tacaíocht do neamhspleáchas cosanta an Aontais<text:tab/>41</text:a></text:p>
          <text:p text:style-name="P63"><text:a xlink:type="simple" xlink:href="#__RefHeading___Toc4086_3967327191" text:style-name="Index_20_Link" text:visited-style-name="Index_20_Link">6.2 Muinín san Aontas chun an tslándáil agus an chosaint a neartú<text:tab/>44</text:a></text:p>
          <text:p text:style-name="P62"><text:a xlink:type="simple" xlink:href="#__RefHeading___Toc4088_3967327191" text:style-name="Index_20_Link" text:visited-style-name="Index_20_Link">7. Sonraíochtaí teicniúla<text:tab/>47</text:a></text:p>
          <text:p text:style-name="P62"><text:a xlink:type="simple" xlink:href="#__RefHeading___Toc4090_3967327191" text:style-name="Index_20_Link" text:visited-style-name="Index_20_Link">8. Qu estionnaire<text:tab/>49</text:a></text:p>
        </text:index-body>
      </text:table-of-content>
      <text:p text:style-name="P41"/>
      <text:p text:style-name="P41"/>
      <text:section text:style-name="Sect2" text:name="Section1">
        <text:h text:style-name="P35" text:outline-level="1"><text:bookmark-start text:name="__RefHeading___Toc4046_3967327191"/>Réamhrá<text:bookmark-end text:name="__RefHeading___Toc4046_3967327191"/></text:h>
        <text:p text:style-name="P41">Tá an tAontas Eorpach ag dul i ngleic le tréimhse ina bhfuil éiginnteacht shuntasach pholaitiúil, eacnamaíoch agus shochaíoch ann. Tá saincheisteanna slándála agus cosanta, neamhspleáchas straitéiseach, brúnna fuinnimh, iomaíochas, athléimneacht dhaonlathach agus bréagaisnéis ina gcuid lárnach den díospóireacht phoiblí maidir le todhchaí an Aontais. Léirítear an comhthéacs sin i bhfianaise Eorabharaiméadair le déanaí: Aontaíonn 68 % de mhuintir na hEorpa go bhfuil slándáil a dtíre faoi bhagairt sa chomhthéacs idirnáisiúnta atá ann faoi láthair, dearcadh atá comhroinnte ar fud na mBallstát uile<text:note text:id="ftn1" text:note-class="footnote"><text:note-citation>1</text:note-citation><text:note-body><text:p text:style-name="Footnote">Flais-Eorabharaiméadar 574, An tAontas Eorpach i réimse na Cosanta agus an Spáis, an Coimisiún Eorpach, AS DEFIS, Eanáir 2026, <text:a xlink:type="simple" xlink:href="https://europa.eu/eurobarometer/surveys/detail/3652" text:style-name="Internet_20_link" text:visited-style-name="Visited_20_Internet_20_Link">An tAontas Eorpach i réimse na Cosanta agus an Spáis - suirbhé Eorabharaiméadair</text:a> </text:p></text:note-body></text:note>. Sa chomhthéacs sin, tugann braistintí na saoránach léiriú tábhachtach ar an gcaoi a dtuigtear ról, láidreachtaí agus leochaileachtaí an Aontais ar fud na mBallstát. Rinne Flais-Eorabharaiméadar roimhe seo, a foilsíodh i mí Mheán Fómhair 2025, iniúchadh cheana féin ar thuairimí na saoránach maidir le todhchaí an Aontais Eorpaigh, lena n-áirítear a leibhéal dóchais, a measúnú ar phríomhláidreachtaí agus ar phríomhdhúshláin an Aontais, agus a n-ionchais maidir le príomhthosaíochtaí beartais. Leag na torthaí béim ar thábhacht leanúnach na dtéamaí sin agus dhearbhaigh siad gur gá faireachán a dhéanamh ar an gcaoi a bhforbraíonn tuairimí an phobail i dtimpeallacht atá ag athrú go tapa. </text:p>
        <text:p text:style-name="P41">Dá bhrí sin, tá Flais-Eorabharaiméadar nua á sheoladh ag an gCoimisiún Eorpach chun an fhianaise atá ar fáil maidir le tuairimí na saoránach ar na dúshláin agus na tosaíochtaí atá roimh an Aontas Eorpach in 2026 a thabhairt cothrom le dáta agus a dhoimhniú. Déanfar tomhas sa suirbhé ar an gcaoi a mbreathnaíonn daoine ar fud AE27 ar na príomh-shaincheisteanna atá os comhair an Aontais, ar na réimsí a gcreideann siad gur cheart aird tosaíochta a thabhairt orthu, agus ar an gcaoi a bhfeiceann siad treo níos leithne an Aontais mar fhreagairt ar an mbrú atá ann faoi láthair agus ar an mbrú atá ag teacht chun cinn. Ina theannta sin, coinneoidh sé líon teoranta táscairí treochta ón rabharta roimhe seo, rud a fhágfaidh gur féidir measúnú a dhéanamh ar athruithe le himeacht ama ar phríomhábhair roghnaithe amhail dóchas faoi thodhchaí an Aontais, láidreachtaí agus dúshláin a mheastar a bheith ann, tosaíochtaí beartais, daonlathas, muinín eacnamaíoch agus slándáil. Ag an am céanna, tabharfar aghaidh sa cheistneoir ar shaincheisteanna atá ábhartha go háirithe don chlár oibre reatha, lena n-áirítear cosaint, uathriail straitéiseach, seasamh an Aontais ar domhan, an ghéarchéim fuinnimh, nuálaíocht, simpliú agus bréagaisnéis. Cuirfidh na torthaí fianaise thráthúil inchomparáide ar fáil chun tacú le gníomhaíochtaí machnaimh straitéisigh agus cumarsáide an Choimisiúin roimh an óráid ar Staid an Aontais i mí Mheán Fómhair 2026. </text:p>
        <text:p text:style-name="P41">Thar ceann an Choimisiúin Eorpaigh, chuir Ard-Stiúrthóireacht na Cumarsáide (AS COMM an tAonad um Thuairim Phoiblí agus Rannpháirtíocht na Saoránach), Demoscopy agallamh ar an bpobal i gcoitinne atá 15 bliana d’aois agus níos sine i ngach ceann de 27 mBallstát an Aontais Eorpaigh (AE). </text:p>
        <text:p text:style-name="P41">Idir an 19 agus an 24 Meitheamh 2026, rinneadh 25,904 agallamh le CAWI (Agallamh Gréasáin Ríomhchuidithe) agus rinneadh thart ar 1,000 agallamh i dtíortha móra agus 500 agallamh i dtíortha níos lú (LU, CY, MT). </text:p>
        <text:p text:style-name="P41"/>
        <text:p text:style-name="P34">Nótaí</text:p>
        <text:p text:style-name="StyleDefautDecale05Sauf1"><text:span text:style-name="T14">Tá sonraí an tSuirbhé </text:span>ualaithe </text:p>
        <text:p text:style-name="StyleDefautDecale05Sauf1">Tá torthaí an tSuirbhé faoi réir lamháltais samplála, rud a chiallaíonn nach bhféadfadh na difríochtaí dealraitheacha uile idir tíortha nó grúpaí a bheith suntasach ó thaobh staidrimh de. </text:p>
        <text:p text:style-name="StyleDefautDecale05Sauf1">Nuair a d’fhéadfadh freagróirí níos mó ná freagra amháin a roghnú, d’fhéadfadh suim na gcéatadán freagartha a bheith níos mó ná 100 %. </text:p>
        <text:p text:style-name="StyleDefautDecale05Sauf1">Sa tuarascáil seo, tagraítear do thíortha lena ngiorrúchán oifigiúil mar a léirítear thíos</text:p>
        <text:p text:style-name="P41"><draw:frame draw:style-name="fr2" draw:name="Cadre1" text:anchor-type="paragraph" svg:x="0.189cm" svg:y="0.623cm" svg:width="17.066cm" draw:z-index="1"><draw:text-box fo:min-height="2.182cm"><table:table table:name="Tableau2" table:style-name="Tableau2"><table:table-column table:style-name="Tableau2.A"/><table:table-column table:style-name="Tableau2.B"/><table:table-column table:style-name="Tableau2.C"/><table:table-column table:style-name="Tableau2.D"/><table:table-column table:style-name="Tableau2.E"/><table:table-column table:style-name="Tableau2.F"/><table:table-row table:style-name="Tableau2.1"><table:table-cell table:style-name="Tableau2.A1" office:value-type="string"><text:p text:style-name="P5">BE</text:p></table:table-cell><table:table-cell table:style-name="Tableau2.A1" office:value-type="string"><text:p text:style-name="P5">an Bheilg</text:p></table:table-cell><table:table-cell table:style-name="Tableau2.A1" office:value-type="string"><text:p text:style-name="P5">FR</text:p></table:table-cell><table:table-cell table:style-name="Tableau2.A1" office:value-type="string"><text:p text:style-name="P5">an Fhrainc</text:p></table:table-cell><table:table-cell table:style-name="Tableau2.A1" office:value-type="string"><text:p text:style-name="P5">NL</text:p></table:table-cell><table:table-cell table:style-name="Tableau2.A1" office:value-type="string"><text:p text:style-name="P5">an Ísiltír</text:p></table:table-cell></table:table-row><table:table-row table:style-name="Tableau2.1"><table:table-cell table:style-name="Tableau2.A1" office:value-type="string"><text:p text:style-name="P5">BG</text:p></table:table-cell><table:table-cell table:style-name="Tableau2.A1" office:value-type="string"><text:p text:style-name="P5">an Bhulgáir</text:p></table:table-cell><table:table-cell table:style-name="Tableau2.A1" office:value-type="string"><text:p text:style-name="P5">HR</text:p></table:table-cell><table:table-cell table:style-name="Tableau2.A1" office:value-type="string"><text:p text:style-name="P5">an Chróit</text:p></table:table-cell><table:table-cell table:style-name="Tableau2.A1" office:value-type="string"><text:p text:style-name="P5">AT</text:p></table:table-cell><table:table-cell table:style-name="Tableau2.A1" office:value-type="string"><text:p text:style-name="P5">an Ostair</text:p></table:table-cell></table:table-row><table:table-row table:style-name="Tableau2.1"><table:table-cell table:style-name="Tableau2.A1" office:value-type="string"><text:p text:style-name="P5">CZ</text:p></table:table-cell><table:table-cell table:style-name="Tableau2.A1" office:value-type="string"><text:p text:style-name="P5">an tSeicia</text:p></table:table-cell><table:table-cell table:style-name="Tableau2.A1" office:value-type="string"><text:p text:style-name="P5">IT</text:p></table:table-cell><table:table-cell table:style-name="Tableau2.A1" office:value-type="string"><text:p text:style-name="P5">an Iodáil</text:p></table:table-cell><table:table-cell table:style-name="Tableau2.A1" office:value-type="string"><text:p text:style-name="P5">PL</text:p></table:table-cell><table:table-cell table:style-name="Tableau2.A1" office:value-type="string"><text:p text:style-name="P5">an Pholainn</text:p></table:table-cell></table:table-row><table:table-row table:style-name="Tableau2.1"><table:table-cell table:style-name="Tableau2.A1" office:value-type="string"><text:p text:style-name="P5">DK</text:p></table:table-cell><table:table-cell table:style-name="Tableau2.A1" office:value-type="string"><text:p text:style-name="P5">an Danmhairg</text:p></table:table-cell><table:table-cell table:style-name="Tableau2.A1" office:value-type="string"><text:p text:style-name="P5">CY</text:p></table:table-cell><table:table-cell table:style-name="Tableau2.A1" office:value-type="string"><text:p text:style-name="P5">Ionadaíocht na Cipire*</text:p></table:table-cell><table:table-cell table:style-name="Tableau2.A1" office:value-type="string"><text:p text:style-name="P5">PT</text:p></table:table-cell><table:table-cell table:style-name="Tableau2.A1" office:value-type="string"><text:p text:style-name="P5">an Phortaingéil</text:p></table:table-cell></table:table-row><table:table-row table:style-name="Tableau2.1"><table:table-cell table:style-name="Tableau2.A1" office:value-type="string"><text:p text:style-name="P5">DE</text:p></table:table-cell><table:table-cell table:style-name="Tableau2.A1" office:value-type="string"><text:p text:style-name="P5">an Ghearmáin</text:p></table:table-cell><table:table-cell table:style-name="Tableau2.A1" office:value-type="string"><text:p text:style-name="P5">LV</text:p></table:table-cell><table:table-cell table:style-name="Tableau2.A1" office:value-type="string"><text:p text:style-name="P5">an Laitvia</text:p></table:table-cell><table:table-cell table:style-name="Tableau2.A1" office:value-type="string"><text:p text:style-name="P5">RO</text:p></table:table-cell><table:table-cell table:style-name="Tableau2.A1" office:value-type="string"><text:p text:style-name="P5">an Rómáin</text:p></table:table-cell></table:table-row><table:table-row table:style-name="Tableau2.1"><table:table-cell table:style-name="Tableau2.A1" office:value-type="string"><text:p text:style-name="P5">EE</text:p></table:table-cell><table:table-cell table:style-name="Tableau2.A1" office:value-type="string"><text:p text:style-name="P5">an Eastóin</text:p></table:table-cell><table:table-cell table:style-name="Tableau2.A1" office:value-type="string"><text:p text:style-name="P5">LT</text:p></table:table-cell><table:table-cell table:style-name="Tableau2.A1" office:value-type="string"><text:p text:style-name="P5">an Liotuáin</text:p></table:table-cell><table:table-cell table:style-name="Tableau2.A1" office:value-type="string"><text:p text:style-name="P5">Sl</text:p></table:table-cell><table:table-cell table:style-name="Tableau2.A1" office:value-type="string"><text:p text:style-name="P5">an tSlóivéin</text:p></table:table-cell></table:table-row><table:table-row table:style-name="Tableau2.1"><table:table-cell table:style-name="Tableau2.A1" office:value-type="string"><text:p text:style-name="P5">IE</text:p></table:table-cell><table:table-cell table:style-name="Tableau2.A1" office:value-type="string"><text:p text:style-name="P5">Éire</text:p></table:table-cell><table:table-cell table:style-name="Tableau2.A1" office:value-type="string"><text:p text:style-name="P5">LU</text:p></table:table-cell><table:table-cell table:style-name="Tableau2.A1" office:value-type="string"><text:p text:style-name="P5">Lucsamburg</text:p></table:table-cell><table:table-cell table:style-name="Tableau2.A1" office:value-type="string"><text:p text:style-name="P5">SK</text:p></table:table-cell><table:table-cell table:style-name="Tableau2.A1" office:value-type="string"><text:p text:style-name="P5">an tSlóvaic</text:p></table:table-cell></table:table-row><table:table-row table:style-name="Tableau2.1"><table:table-cell table:style-name="Tableau2.A1" office:value-type="string"><text:p text:style-name="P5">EL</text:p></table:table-cell><table:table-cell table:style-name="Tableau2.A1" office:value-type="string"><text:p text:style-name="P5">an Ghréig</text:p></table:table-cell><table:table-cell table:style-name="Tableau2.A1" office:value-type="string"><text:p text:style-name="P5">HU</text:p></table:table-cell><table:table-cell table:style-name="Tableau2.A1" office:value-type="string"><text:p text:style-name="P5">an Ungáir</text:p></table:table-cell><table:table-cell table:style-name="Tableau2.A1" office:value-type="string"><text:p text:style-name="P5">Fl</text:p></table:table-cell><table:table-cell table:style-name="Tableau2.A1" office:value-type="string"><text:p text:style-name="P5">an Fhionlainn</text:p></table:table-cell></table:table-row><table:table-row table:style-name="Tableau2.1"><table:table-cell table:style-name="Tableau2.A1" office:value-type="string"><text:p text:style-name="P5">ES</text:p></table:table-cell><table:table-cell table:style-name="Tableau2.A1" office:value-type="string"><text:p text:style-name="P5">an Spáinn</text:p></table:table-cell><table:table-cell table:style-name="Tableau2.A1" office:value-type="string"><text:p text:style-name="P5">MT</text:p></table:table-cell><table:table-cell table:style-name="Tableau2.A1" office:value-type="string"><text:p text:style-name="P5">Málta</text:p></table:table-cell><table:table-cell table:style-name="Tableau2.A1" office:value-type="string"><text:p text:style-name="P5">SE</text:p></table:table-cell><table:table-cell table:style-name="Tableau2.A1" office:value-type="string"><text:p text:style-name="P5">an tSualainn</text:p></table:table-cell></table:table-row><table:table-row table:style-name="Tableau2.1"><table:table-cell table:style-name="Tableau2.A1" table:number-columns-spanned="6" office:value-type="string"><text:p text:style-name="P5">*Tá an Chipir ina hiomláine ar cheann de 27 mBallstát an Aontais. Ar chúiseanna praiticiúla, ní dhearnadh agallaimh ach amháin sa chuid sin den tír atá faoi rialú rialtas Phoblacht na Cipire </text:p></table:table-cell><table:covered-table-cell/><table:covered-table-cell/><table:covered-table-cell/><table:covered-table-cell/><table:covered-table-cell/></table:table-row></table:table><text:p text:style-name="Frame_20_contents"/></draw:text-box></draw:frame></text:p>
        <text:p text:style-name="P41"/>
        <text:h text:style-name="P35" text:outline-level="1"><text:bookmark-start text:name="__RefHeading___Toc4048_3967327191"/>Príomhthorthaí <text:bookmark-end text:name="__RefHeading___Toc4048_3967327191"/></text:h>
        <text:p text:style-name="StyleDefaut11gras">Nochtadh agus rioscaí a bhíonn roimh leanaí ar na meáin shóisialta </text:p>
        <text:p text:style-name="StyleDefautDecale1cmSauf1">• tháinig 58 % de mhuintir na hEorpa ar ábhar nach raibh siad cinnte go raibh sé iontaofa le seacht lá anuas, agus tháinig 57 % díobh ar ábhar a chreid siad a bheith bréagach nó míthreorach. Creideann 42 % díobh gur tháinig siad ar ábhar a d’fhéadfadh a bheith mar chuid d’iarracht eachtrach tionchar a imirt ar a dtuairim, sciar a ardaíonn go 55 % san Eastóin agus 54 % sa Laitvia, i gcoinne 35 % san Ísiltír agus sa Bheilg. </text:p>
        <text:p text:style-name="StyleDefautDecale1cmSauf1">• Nuair a thugtar aghaidh ar ábhar a bhfuil amhras faoi, tá muintir na hEorpa roinnte beagnach go cothrom idir é a sheiceáil i gcoinne foinsí eile (33%) agus neamhaird a dhéanamh de (32%). Ní thuairiscíonn ach 15% é don ardán, pléann 15% é le cairde nó le teaghlaigh, agus roinneann 5% é ar líne. </text:p>
        <text:p text:style-name="StyleDefautDecale1cmSauf1">• Tá muintir na hEorpa i bhfabhar freagairtí níos daingne riailbhunaithe ar mhífhaisnéis: is iad smachtbhannaí níos láidre i gcoinne ábhar neamhdhleathach (44 %) agus rialacha ardáin níos láidre (40 %) an dá bheart is minice a roghnaítear, roimh an oideachas agus litearthacht sna meáin (29 %). </text:p>
        <text:p text:style-name="StyleDefautDecale1cmSauf1">• Tá seachtar as gach deichniúr Eorpach buartha faoi na rioscaí a bhíonn roimh leanaí ar líne, ó chibearbhulaíocht nó ciapadh (71%) go grúmaeireacht ar líne nó teacht i dtír gnéasach (70%). Tá imní ar thromlach faoi gach riosca i ngach Ballstát. </text:p>
        <text:p text:style-name="StyleDefautDecale1cmSauf1">• Tá 63% de mhuintir na hEorpa ag iarraidh rialacha ceangailteacha ar leibhéal an Aontais lena gcuirtear srian ar rochtain leanaí ar na meáin shóisialta de réir aoise: Tá 36% i bhfabhar toirmeasc iomlán faoi bhun aois áirithe, agus tá 27% i bhfabhar rochtain mhoillithe. Tá an tacaíocht níos mó ná 50% i ngach Ballstát. </text:p>
        <text:p text:style-name="StyleDefaut11gras">Dearcthaí an daonlathais agus an smachta reachta </text:p>
        <text:p text:style-name="StyleDefautDecale1cmSauf1">• Meastar gurb iad saoirse cainte (34%), saorthoghcháin chóra (32%) agus urraim don smacht reachta agus do chearta bunúsacha (31%) na colúin is tábhachtaí den daonlathas san Aontas. </text:p>
        <text:p text:style-name="StyleDefautDecale1cmSauf1">• Tá 51% de mhuintir na hEorpa sásta leis an urraim don smacht reachta ina dtír féin, i gcomparáid le 47% ar leibhéal an Aontais (comhionann le 47% míshásta). Tá raon sástachta náisiúnta idir 91 % i Lucsamburg agus 29 % sa Bhulgáir. </text:p>
        <text:p text:style-name="StyleDefautDecale1cmSauf1">• Ní mheastar go bhfuil aon chineál gníomhaíochta ó na saoránaigh tar éis na dtoghchán éifeachtach le tromlach: tá rannpháirtíocht dhíreach na saoránach (e.g. Tionscnamh Eorpach ó na Saoránaigh) ar bharr an liosta ag 46 %, agus meastar gurb é an ghníomhaíocht is lú éifeacht (35%) a bheith ina bhall de chomhlachas nó d’eagraíocht neamhrialtasach. </text:p>
        <text:p text:style-name="StyleDefaut11gras">An ghéarchéim fuinnimh </text:p>
        <text:p text:style-name="StyleDefautDecale1cmSauf1">• Is é acmhainneacht fuinnimh in-athnuaite a fhorbairt an príomhbheart a bhaineann le muintir na hEorpa le haistriú an Aontais ó bhreoslaí iontaise, a luadh ar dtús le 35 % agus 56 % san iomlán, i bhfad roimh bhearta éifeachtúlachta fuinnimh (40 %) agus réitigh núicléacha (32 %). </text:p>
        <text:p text:style-name="StyleDefautDecale1cmSauf1">• I bhfianaise an mhéadaithe atá ag teacht ar phraghsanna fuinnimh, déanann muintir na hEorpa a n-iompraíocht a choigeartú go príomha seachas infheistíocht a dhéanamh i réitigh struchtúracha: Laghdaigh 31 % a dtomhaltas leictreachais foriomlán agus rinne 27 % díobh faireachán níos dlúithe ar a n-úsáid fuinnimh, i gcomparáid le díreach 16 % ag infheistiú i bhfearais éifeachtúla agus 14 % ag suiteáil réitigh in-athnuaite. Ní dhearna 11% aon ghníomh ar chor ar bith. </text:p>
        <text:p text:style-name="StyleDefaut11gras">Trádáil: éagsúlú agus comhar ar leibhéal an Aontais </text:p>
        <text:p text:style-name="StyleDefautDecale1cmSauf1">• Aontaíonn 65% de mhuintir na hEorpa gur cheart don Aontas a neamhspleáchas eacnamaíoch a neartú trína chaidreamh trádála a éagsúlú, agus ceapann 62% díobh go mbainfidh na Ballstáit torthaí níos fearr amach trí chaibidlíocht a dhéanamh le chéile ar leibhéal an Aontais. Tacaíonn tromlach leis an dá ráiteas i ngach Ballstát. </text:p>
        <text:p text:style-name="StyleDefautDecale1cmSauf1"><text:soft-page-break/>• Is í an mhuinín san Aontas an spreagadh tacaíochta is láidre: is ionann an comhaontú maidir le comhar trádála ar leibhéal an Aontais agus 72 % díobh siúd a bhfuil muinín acu as an Aontas, i gcoinne 49 % díobh siúd nach bhfuil muinín acu as. </text:p>
        <text:p text:style-name="StyleDefaut11gras">Dearcthaí ar phríomhdhúshláin agus ar phríomhthosaíochtaí an Aontais </text:p>
        <text:p text:style-name="StyleDefautDecale1cmSauf1">• Tá an costas maireachtála (39%) fós ina phríomhábhar imní do mhuintir na hEorpa, roimh an gcogadh san Úcráin (33%) agus roimh an imirce neamhrialta (32%). Ó mhí Mheán Fómhair 2025 i leith, tá méadú tagtha ar an imní faoin gcostas maireachtála (+10 bpointe céatadáin) agus tá laghdú tagtha ar an imní faoin gcogadh san Úcráin (-14 phointe céatadáin). </text:p>
        <text:p text:style-name="StyleDefautDecale1cmSauf1">• Nuair a fiafraíodh díobh cad ba cheart don Aontas a chur in ord tosaíochta, cuireann muintir na hEorpa an imirce neamhrialta (25%) agus an tslándáil agus an chosaint (24%) díreach roimh an athrú aeráide (21%) agus roimh an gcogadh san Úcráin (20%), i rangú i bhfad níos déine ná mar a dhéanann siad do phríomhdhúshláin an Aontais. </text:p>
        <text:p text:style-name="StyleDefaut11gras">Slándáil agus cosaint an Aontais </text:p>
        <text:p text:style-name="StyleDefautDecale1cmSauf1">• Aontaíonn 52 % de mhuintir na hEorpa go bhfuil slándáil a dtíre faoi bhagairt, síos 16 phointe ó mhí Eanáir 2026. D’ainneoin an laghdaithe sin, aontaíonn 68 % gur cheart don Aontas a chumas a neartú chun é féin a chosaint go neamhspleách, tromlach i ngach Ballstát. </text:p>
        <text:p text:style-name="StyleDefautDecale1cmSauf1">• Tá muinín ag 56 % de mhuintir na hEorpa as an Aontas chun an tslándáil agus an chosaint a neartú agus chun cosaint níos fearr a thabhairt dá shaoránaigh, méadú 4 phointe ó mhí Eanáir 2026, tromlach níos lú ná tacaíocht do phrionsabal chosaint uathrialach an Aontais. </text:p>
        <text:p text:style-name="P42"/>
      </text:section>
      <text:p text:style-name="P41"/>
      <text:h text:style-name="P73" text:outline-level="1"><text:bookmark-start text:name="__RefHeading___Toc4050_3967327191"/>1. Nochtadh agus rioscaí a bhíonn roimh leanaí ar na meáin shóisialta <text:bookmark-end text:name="__RefHeading___Toc4050_3967327191"/></text:h>
      <text:h text:style-name="Heading_20_2" text:outline-level="2"><text:bookmark-start text:name="__RefHeading___Toc4052_3967327191"/>1.1 Nochtadh agus freagairtí ar fhaisnéis bhréagach agus mhíthreorach ar líne <text:bookmark-end text:name="__RefHeading___Toc4052_3967327191"/></text:h>
      <text:section text:style-name="Sect2" text:name="Section2">
        <text:p text:style-name="StyleDefaut11grasItalique">Go praiticiúil, tagann formhór mhuintir na hEorpa ar ábhar iontaofachta amhrasaí gach seachtain </text:p>
        <text:p text:style-name="Standard"/>
        <text:p text:style-name="Standard">Go praiticiúil, tá nochtadh d’ábhar ar líne d’iontaofacht amhrasach forleathan. Níor thagair an cheist ach do na seacht lá a chuaigh thart, fuinneog ghearr, agus fós tháinig níos mó ná Eorpach amháin as gach beirt (58%) ar ábhar nach raibh siad cinnte go raibh sé iontaofa, lena n-áirítear thart ar dhuine as gach cúigear (22%) ar bhonn laethúil nó beagnach laethúil. Tháinig sciar den chineál céanna (57%) ar ábhar a chreid siad a bheith bréagach nó míthreorach, arís thart ar dhuine as gach cúigear (21%) gach lá nó beagnach gach lá. Níl an nochtadh a bhraitear do chur isteach eachtrach chomh forleathan céanna, ach tá sé i bhfad ó bheith imeallach: Tháinig 42% ar ábhar a chreid siad a d'fhéadfadh a bheith mar chuid d'iarracht ag tír nó eagraíocht eachtrach tionchar a imirt ar a dtuairim. Cé go bhfuil sé seo fós faoi bhun an marc 50%, tá sé fós ina sciar an-suntasach. </text:p>
        <text:p text:style-name="StyleDefaut11grasItalique"><draw:g text:anchor-type="paragraph" draw:z-index="2" draw:name="Objet de groupe 1" draw:style-name="gr2"><draw:frame draw:style-name="gr147" draw:text-style-name="P76" svg:width="0.389cm" svg:height="0.482cm" svg:x="16.249cm" svg:y="6.712cm"><draw:text-box><text:p/></draw:text-box></draw:frame><draw:path draw:style-name="gr275" draw:text-style-name="P119" svg:width="3.154cm" svg:height="4.351cm" svg:x="0.482cm" svg:y="1.825cm" svg:viewBox="0 0 3155 4352" svg:d="M3155 0h-3155v671h3155zM3013 1834h-3013v685h3013zM2147 3681h-2147v671h2147z"><text:p/></draw:path><draw:path draw:style-name="gr276" draw:text-style-name="P120" svg:width="6.191cm" svg:height="4.351cm" svg:x="2.628cm" svg:y="1.825cm" svg:viewBox="0 0 6192 4352" svg:d="M6192 0h-5184v671h5184zM6049 1834h-5183v685h5183zM3890 3681h-3890v671h3890z"><text:p/></draw:path><draw:path draw:style-name="gr277" draw:text-style-name="P121" svg:width="5.609cm" svg:height="4.351cm" svg:x="6.518cm" svg:y="1.825cm" svg:viewBox="0 0 5610 4352" svg:d="M5610 0h-3309v671h3309zM5610 1834h-3452v685h3452zM3735 3681h-3735v671h3735z"><text:p/></draw:path><draw:path draw:style-name="gr278" draw:text-style-name="P122" svg:width="3.308cm" svg:height="4.351cm" svg:x="10.255cm" svg:y="1.825cm" svg:viewBox="0 0 3309 4352" svg:d="M3309 0h-1435v671h1435zM3309 1834h-1435v685h1435zM2728 3681h-2728v671h2728z"><text:p/></draw:path><draw:path draw:style-name="gr279" draw:text-style-name="P123" svg:width="1.874cm" svg:height="4.351cm" svg:x="12.982cm" svg:y="1.825cm" svg:viewBox="0 0 1875 4352" svg:d="M1875 0h-1293v671h1293zM1875 1834h-1293v685h1293zM1875 3681h-1875v671h1875z"><text:p/></draw:path><draw:frame draw:style-name="gr74" draw:text-style-name="P102" svg:width="0.267cm" svg:height="0.302cm" svg:x="1.935cm" svg:y="2.062cm"><draw:text-box><text:p text:style-name="P78"><text:span text:style-name="T64">22</text:span></text:p></draw:text-box></draw:frame><draw:frame draw:style-name="gr74" draw:text-style-name="P102" svg:width="0.267cm" svg:height="0.302cm" svg:x="1.863cm" svg:y="3.911cm"><draw:text-box><text:p text:style-name="P78"><text:span text:style-name="T64">21</text:span></text:p></draw:text-box></draw:frame><draw:frame draw:style-name="gr72" draw:text-style-name="P102" svg:width="0.269cm" svg:height="0.302cm" svg:x="1.431cm" svg:y="5.747cm"><draw:text-box><text:p text:style-name="P78"><text:span text:style-name="T64">15</text:span></text:p></draw:text-box></draw:frame><draw:frame draw:style-name="gr74" draw:text-style-name="P102" svg:width="0.267cm" svg:height="0.302cm" svg:x="6.107cm" svg:y="2.062cm"><draw:text-box><text:p text:style-name="P78"><text:span text:style-name="T64">36</text:span></text:p></draw:text-box></draw:frame><draw:frame draw:style-name="gr72" draw:text-style-name="P102" svg:width="0.269cm" svg:height="0.302cm" svg:x="5.962cm" svg:y="3.911cm"><draw:text-box><text:p text:style-name="P78"><text:span text:style-name="T64">36</text:span></text:p></draw:text-box></draw:frame><draw:frame draw:style-name="gr72" draw:text-style-name="P102" svg:width="0.269cm" svg:height="0.302cm" svg:x="4.452cm" svg:y="5.747cm"><draw:text-box><text:p text:style-name="P78"><text:span text:style-name="T64">27</text:span></text:p></draw:text-box></draw:frame><draw:frame draw:style-name="gr74" draw:text-style-name="P102" svg:width="0.267cm" svg:height="0.302cm" svg:x="10.353cm" svg:y="2.062cm"><draw:text-box><text:p text:style-name="P78"><text:span text:style-name="T64">23</text:span></text:p></draw:text-box></draw:frame><draw:frame draw:style-name="gr72" draw:text-style-name="P102" svg:width="0.269cm" svg:height="0.302cm" svg:x="10.278cm" svg:y="3.911cm"><draw:text-box><text:p text:style-name="P78"><text:span text:style-name="T64">24</text:span></text:p></draw:text-box></draw:frame><draw:frame draw:style-name="gr74" draw:text-style-name="P102" svg:width="0.267cm" svg:height="0.302cm" svg:x="8.266cm" svg:y="5.747cm"><draw:text-box><text:p text:style-name="P78"><text:span text:style-name="T64">26</text:span></text:p></draw:text-box></draw:frame><draw:frame draw:style-name="gr74" draw:text-style-name="P102" svg:width="0.267cm" svg:height="0.302cm" svg:x="12.725cm" svg:y="2.062cm"><draw:text-box><text:p text:style-name="P78"><text:span text:style-name="T64">10</text:span></text:p></draw:text-box></draw:frame><draw:frame draw:style-name="gr74" draw:text-style-name="P102" svg:width="0.267cm" svg:height="0.302cm" svg:x="12.725cm" svg:y="3.911cm"><draw:text-box><text:p text:style-name="P78"><text:span text:style-name="T64">10</text:span></text:p></draw:text-box></draw:frame><draw:frame draw:style-name="gr73" draw:text-style-name="P102" svg:width="0.246cm" svg:height="0.302cm" svg:x="11.503cm" svg:y="5.747cm"><draw:text-box><text:p text:style-name="P78"><text:span text:style-name="T64">1</text:span></text:p></draw:text-box></draw:frame><draw:frame draw:style-name="gr280" draw:text-style-name="P102" svg:width="0.246cm" svg:height="0.479cm" svg:x="14.152cm" svg:y="2.062cm"><draw:text-box><text:p/></draw:text-box></draw:frame><draw:frame draw:style-name="gr280" draw:text-style-name="P102" svg:width="0.246cm" svg:height="0.479cm" svg:x="14.14cm" svg:y="3.911cm"><draw:text-box><text:p/></draw:text-box></draw:frame><draw:polygon draw:style-name="gr275" draw:text-style-name="P119" svg:width="0.142cm" svg:height="0.129cm" svg:x="2.99cm" svg:y="0.805cm" svg:viewBox="0 0 143 130" draw:points="0,130 143,130 143,0 0,0"><text:p/></draw:polygon><draw:frame draw:style-name="gr74" draw:text-style-name="P102" svg:width="0.267cm" svg:height="0.302cm" svg:x="13.79cm" svg:y="5.761cm"><draw:text-box><text:p text:style-name="P78"><text:span text:style-name="T64">13</text:span></text:p></draw:text-box></draw:frame><draw:polygon draw:style-name="gr276" draw:text-style-name="P120" svg:width="0.142cm" svg:height="0.129cm" svg:x="6.13cm" svg:y="0.805cm" svg:viewBox="0 0 143 130" draw:points="0,130 143,130 143,0 0,0"><text:p/></draw:polygon><draw:path draw:style-name="gr281" draw:text-style-name="P135" svg:width="2.11cm" svg:height="0.17cm" svg:x="14.228cm" svg:y="0.492cm" svg:viewBox="0 0 2111 171" svg:d="M1455 119c-5 0-9 0-13 1-3 0-6 1-8 3-2 1-4 3-5 5s-1 4-1 7c0 4 1 8 4 11 3 2 7 3 12 3 4 0 8-1 11-3 4-2 7-5 11-9v-18zM614 119c-5 0-10 0-13 1-3 0-6 1-8 3-3 1-4 3-5 5s-2 4-2 7c0 4 2 8 5 11 2 2 6 3 12 3 4 0 8-1 11-3 4-2 7-5 11-9v-18zM1930 70c-3 0-7 1-10 3-2 1-5 3-7 5-2 3-3 6-4 9s-2 7-2 11h45c1-9-1-15-5-20-3-5-9-8-17-8zM1814 70c-4 0-7 1-10 3-3 1-5 3-7 5-2 3-3 6-4 9s-2 7-2 11h45c0-9-1-15-5-20s-9-8-17-8zM1181 70c-4 0-7 1-10 3-3 1-5 3-7 5-2 3-4 6-5 9s-1 7-1 11h45c0-9-2-15-5-20-4-5-10-8-17-8zM404 70c-4 0-7 1-10 3-2 1-5 3-7 5-2 3-3 6-4 9s-2 7-2 11h45c1-9-1-15-5-20-3-5-9-8-17-8zM172 70c-4 0-7 1-10 3-3 1-5 3-7 5-2 3-4 6-5 9s-1 7-1 11h45c0-9-2-15-5-20-4-5-10-8-17-8zM1590 51c3 0 6 0 8 0 2 1 3 1 4 1 1 1 2 1 3 2 0 1 0 1 1 2l21 80v1-1l20-80c0-1 1-1 1-2 1-1 2-1 3-2 1 0 2 0 4-1 2 0 4 0 7 0s6 0 7 1c2 0 4 0 5 0 1 1 2 1 2 2 1 0 1 1 1 2l22 80v1-1l20-80c1-1 1-1 1-2 1-1 2-1 3-2 1 0 2 0 4-1 2 0 5 0 8 0s5 0 7 0c2 1 3 1 4 1 1 1 2 1 3 2 0 0 0 1 0 2s0 2 0 3-1 3-1 6l-29 97c0 2-1 3-2 4 0 0-1 1-3 1-1 1-3 1-5 1-3 1-6 1-10 1s-7 0-9-1c-3 0-5 0-6-1-1 0-2-1-3-2-1 0-1-2-2-3l-17-66-1-1v1l-17 66c0 2 0 3-1 4-1 0-2 1-3 1-1 1-3 1-6 1-2 1-6 1-9 1-4 0-8 0-10-1-3 0-4 0-6-1-1 0-2-1-3-2-1 0-1-2-1-3l-29-97c0-3-1-5-1-6s0-2 0-3 0-2 0-2c1-1 2-1 3-2 1 0 2 0 4-1 2 0 5 0 8 0zM903 51c3 0 5 0 7 1 2 0 4 0 5 1 1 0 2 1 2 1 1 1 1 1 1 2v108c0 1 0 1-1 2 0 1-1 1-2 1-1 1-3 1-5 1-2 1-4 1-7 1s-6 0-8-1c-2 0-3 0-4-1-1 0-2 0-3-1 0-1 0-1 0-2v-108c0-1 0-1 0-2 1 0 2-1 3-1 1-1 2-1 4-1 2-1 5-1 8-1zM243 51c3 0 6 0 8 1 2 0 3 0 5 0 1 1 2 1 2 2 1 1 1 1 1 2l25 80v3l1-3 24-80c0-1 1-1 1-2 1-1 2-1 3-2 1 0 2 0 4 0 2-1 4-1 7-1s6 0 8 0c2 1 3 1 4 1 1 1 2 1 2 2 1 0 1 1 1 2v1c0 1 0 2 0 2-1 1-1 2-1 3 0 0 0 1-1 3l-32 97c0 2-1 3-1 4-1 0-2 1-4 1-1 1-3 1-6 1-3 1-6 1-11 1-4 0-7 0-10-1-3 0-5 0-6-1-2 0-3-1-4-2 0 0-1-2-1-3l-32-97c-1-2-1-3-2-5 0-1 0-2 0-3v-1c0-1 0-2 1-2 0-1 1-1 2-2 1 0 3 0 5-1 2 0 4 0 7 0zM1931 49c9 0 17 1 23 4s12 6 16 11 7 10 9 17c2 6 3 13 3 22v4c0 4-1 7-3 9-1 1-4 2-7 2h-65c0 5 1 9 2 13 1 3 3 6 5 9s5 5 9 6 8 2 14 2c5 0 9 0 13-1s8-2 11-3 5-1 7-2 4-1 5-1c0 0 1 0 2 0 0 0 0 1 1 2 0 0 0 1 0 3 1 1 1 3 1 5 0 1 0 3-1 4 0 1 0 2 0 3s0 2-1 2c0 1 0 2-1 2 0 1-2 1-4 2s-5 2-9 3-8 2-12 3c-5 0-10 1-15 1-10 0-18-1-25-4-7-2-13-6-18-11s-8-11-11-18c-2-8-3-16-3-26s1-19 3-27c3-8 6-14 11-19 5-6 11-10 17-13 7-2 15-4 23-4zM1815 49c9 0 16 1 23 4 6 3 11 6 15 11 5 5 8 10 9 17 2 6 3 13 3 22v4c0 4 0 7-2 9-2 1-4 2-7 2h-65c0 5 1 9 2 13 1 3 2 6 5 9 2 3 5 5 9 6s8 2 13 2c6 0 10 0 14-1s8-2 10-3c3-1 6-1 8-2s3-1 4-1 2 0 2 0c1 0 1 1 1 2 1 0 1 1 1 3 0 1 0 3 0 5 0 1 0 3 0 4s0 2 0 3-1 2-1 2c0 1-1 2-1 2-1 1-2 1-4 2-3 1-6 2-9 3-4 1-8 2-13 3-4 0-9 1-15 1-9 0-17-1-25-4-7-2-13-6-18-11-4-5-8-11-10-18-3-8-4-16-4-26s1-19 4-27 6-14 11-19c4-6 10-10 17-13 7-2 14-4 23-4zM1448 49c9 0 16 1 22 3 6 1 11 4 15 7 4 4 6 8 8 13 2 6 3 12 3 19v73c0 1-1 2-1 3-1 0-2 1-4 1-2 1-5 1-8 1s-6 0-8-1c-1 0-3-1-3-1-1-1-1-2-1-3v-8c-5 4-10 8-15 11-6 2-12 4-19 4-6 0-11-1-16-2-4-2-9-4-12-7-4-3-6-7-8-11s-3-9-3-15 1-12 4-16c2-5 6-9 11-12 4-3 10-5 18-6 7-3 15-3 25-3h10v-7c0-3 0-6-1-9-1-2-2-4-3-6-2-2-4-3-7-4-2 0-5-1-9-1-5 0-10 1-14 2s-7 2-10 3c-3 2-6 3-8 4s-3 2-5 2c-1 0-1 0-2-1s-1-1-2-2c0-1 0-3-1-4 0-2 0-3 0-5 0-3 0-5 1-6 0-1 1-3 2-4s3-2 6-4c2-1 6-3 10-4 3-1 7-2 12-3 4 0 9-1 13-1zM1300 49c4 0 7 0 10 1 3 0 6 1 9 2 2 0 4 1 6 2s3 2 4 2c1 1 1 1 1 2 1 1 1 1 1 2s1 2 1 3 0 3 0 5 0 4 0 5-1 3-1 3c0 1-1 2-1 2-1 0-1 0-2 0s-2 0-3-1c-2-1-4-2-6-3-2 0-5-1-8-2s-6-2-10-2c-3 0-5 1-7 1-2 1-4 2-5 3s-2 2-3 3c-1 2-1 3-1 5s1 4 2 6c2 2 4 3 6 5 3 1 6 2 9 3s6 2 9 4c4 2 7 4 10 5 3 2 6 4 8 7 3 2 5 6 6 9 2 4 3 8 3 13 0 6-1 11-4 16-2 4-5 8-9 11s-9 6-15 7c-6 2-12 3-19 3-4 0-7-1-11-1-4-1-7-2-10-2-3-1-5-2-7-3s-3-2-4-3-2-2-2-4c-1-2-1-4-1-8 0-2 0-4 0-5 1-2 1-3 1-4s1-1 1-2c1 0 1 0 2 0s2 1 4 2 4 2 6 3c3 1 6 2 9 3 4 1 8 2 12 2 3 0 5 0 7-1s4-1 6-2c1-1 2-3 3-4 1-2 1-4 1-6s0-4-2-6c-1-2-3-3-6-5-2-1-5-2-8-3s-6-3-10-4c-3-1-6-3-9-5-3-1-6-3-8-6-3-3-5-7-6-10-2-4-2-8-2-13s1-10 3-14c2-5 5-8 8-11 4-3 9-6 14-7 5-2 11-3 18-3zM1181 49c10 0 17 1 24 4 6 3 11 6 15 11s7 10 9 17c2 6 3 13 3 22v4c0 4-1 7-2 9-2 1-4 2-7 2h-65c0 5 0 9 1 13 1 3 3 6 5 9 3 3 6 5 10 6 3 1 8 2 13 2s10 0 14-1 7-2 10-3 6-1 7-2c2-1 4-1 5-1s1 0 2 0c0 0 1 1 1 2 0 0 1 1 1 3 0 1 0 3 0 5 0 1 0 3 0 4s0 2-1 3c0 1 0 2 0 2-1 1-1 2-1 2-1 1-2 1-5 2-2 1-5 2-9 3-3 1-7 2-12 3-5 0-10 1-15 1-9 0-18-1-25-4-7-2-13-6-18-11s-8-11-10-18c-3-8-4-16-4-26s1-19 4-27c2-8 6-14 11-19 4-6 10-10 17-13 6-2 14-4 22-4zM1001 49c5 0 9 1 12 2 4 1 7 2 10 4 2 1 5 3 7 6 2 2 3 5 5 8 3-4 6-7 9-9 3-3 6-5 9-6 3-2 6-3 9-4 3 0 6-1 9-1 8 0 13 1 18 4 5 2 9 5 12 10 3 4 5 8 7 14 1 6 2 11 2 17v70c0 1-1 1-1 2-1 1-2 1-3 1-1 1-2 1-4 1-2 1-5 1-8 1s-5 0-7-1c-2 0-3 0-5-1-1 0-2 0-2-1s-1-1-1-2v-64c0-4 0-7-1-10 0-3-1-6-3-8-1-2-3-4-5-5s-5-2-8-2-7 2-11 5c-3 2-7 7-12 12v72c0 1 0 1 0 2-1 1-2 1-3 1-1 1-2 1-4 1-2 1-5 1-8 1-2 0-5 0-7-1-2 0-3 0-5-1-1 0-1 0-2-1 0-1-1-1-1-2v-64c0-4 0-7-1-10 0-3-1-6-3-8-1-2-3-4-5-5s-5-2-8-2-7 2-11 5c-3 2-7 7-11 12v72c0 1-1 1-1 2-1 1-1 1-3 1-1 1-2 1-4 1-2 1-5 1-8 1-2 0-5 0-7-1-2 0-3 0-5-1-1 0-1 0-2-1 0-1-1-1-1-2v-108c0-1 1-1 1-2s1-1 2-2c1 0 3 0 4 0 2-1 4-1 6-1 3 0 5 0 7 1 1 0 3 0 4 0 0 1 1 1 2 2 0 1 0 1 0 2v12c6-6 12-11 18-14s12-5 18-5zM607 49c9 0 16 1 22 3 6 1 11 4 15 7 3 4 6 8 8 13 2 6 3 12 3 19v73c0 1-1 2-2 3 0 0-2 1-3 1-2 1-5 1-8 1s-6 0-8-1c-1 0-3-1-3-1-1-1-1-2-1-3v-8c-5 4-10 8-15 11-6 2-12 4-19 4-6 0-11-1-16-2-4-2-9-4-12-7-4-3-6-7-8-11s-3-9-3-15 1-12 4-16c2-5 6-9 11-12 4-3 10-5 18-6 7-3 15-3 25-3h10v-7c0-3 0-6-1-9-1-2-2-4-3-6-2-2-4-3-7-4-2 0-5-1-9-1-5 0-10 1-14 2s-7 2-10 3c-3 2-6 3-8 4s-4 2-5 2-1 0-2-1-1-1-2-2c0-1-1-3-1-4 0-2 0-3 0-5 0-3 0-5 0-6 1-1 2-3 3-4s3-2 6-4c2-1 6-3 9-4 4-1 8-2 13-3 4 0 9-1 13-1zM527 49c1 0 2 0 4 0 1 1 2 1 3 1 2 0 3 1 4 1s1 1 2 1c0 1 0 1 1 1 0 1 0 2 0 2 0 1 1 2 1 4s0 4 0 7 0 5 0 7c-1 2-1 3-1 4-1 1-1 2-1 3-1 0-2 0-2 0-1 0-2 0-3 0 0-1-1-1-2-1-1-1-2-1-4-1-1 0-2-1-4-1-1 0-3 1-5 1-1 1-3 2-5 4-2 1-3 3-5 5-2 3-5 6-7 9v68c0 1 0 1 0 2-1 1-2 1-3 1-1 1-3 1-5 1-1 1-4 1-7 1s-5 0-7-1c-2 0-4 0-5-1-1 0-2 0-2-1-1-1-1-1-1-2v-108c0-1 0-1 1-2 0-1 1-1 2-2 1 0 2 0 4 0 1-1 4-1 6-1 3 0 5 0 6 1 2 0 3 0 4 0 1 1 2 1 2 2 1 1 1 1 1 2v13c3-4 5-7 8-10 2-2 5-4 7-6 2-1 4-2 7-3 2 0 4-1 6-1zM405 49c9 0 17 1 23 4s12 6 16 11 7 10 9 17c2 6 3 13 3 22v4c0 4-1 7-3 9-2 1-4 2-7 2h-65c0 5 1 9 2 13 1 3 3 6 5 9s5 5 9 6 8 2 14 2c5 0 9 0 13-1s8-2 11-3 5-1 7-2 4-1 5-1c0 0 1 0 2 0 0 0 0 1 1 2 0 0 0 1 0 3 0 1 0 3 0 5 0 1 0 3 0 4s0 2 0 3 0 2-1 2c0 1 0 2-1 2 0 1-2 1-4 2s-5 2-9 3-8 2-12 3c-5 0-10 1-15 1-10 0-18-1-25-4-8-2-13-6-18-11s-9-11-11-18c-2-8-3-16-3-26s1-19 3-27c3-8 6-14 11-19 5-6 10-10 17-13 7-2 15-4 23-4zM172 49c9 0 17 1 23 4 7 3 12 6 16 11s7 10 9 17c2 6 3 13 3 22v4c0 4-1 7-3 9-1 1-3 2-6 2h-65c0 5 0 9 1 13 1 3 3 6 5 9 3 3 6 5 9 6 4 1 9 2 14 2s10 0 14-1 7-2 10-3 5-1 7-2 4-1 5-1 1 0 2 0c0 0 1 1 1 2 0 0 1 1 1 3 0 1 0 3 0 5 0 1 0 3 0 4s-1 2-1 3 0 2 0 2c-1 1-1 2-2 2 0 1-1 1-4 2-2 1-5 2-9 3-3 1-7 2-12 3-5 0-10 1-15 1-9 0-18-1-25-4-7-2-13-6-18-11s-8-11-11-18c-2-8-3-16-3-26s1-19 4-27c2-8 6-14 10-19 5-6 11-10 18-13 6-2 14-4 22-4zM817 23c3 0 6 0 8 0 2 1 3 1 4 1 1 1 2 1 3 2 0 1 0 1 0 2v24h24c1 0 1 0 2 1 0 0 1 1 1 2 1 0 1 2 1 3 0 2 1 4 1 6 0 5-1 8-2 10-1 1-2 2-3 2h-24v52c0 5 1 10 3 13s5 4 10 4c2 0 3 0 4 0 2-1 3-1 4-1 1-1 2-1 2-1 1 0 2-1 2-1 1 0 1 1 1 1 1 0 1 1 2 1 0 1 0 2 0 4 0 1 1 3 1 5 0 4-1 7-1 8-1 2-1 4-2 4-1 1-2 2-3 2-1 1-3 2-5 2s-4 1-6 1-5 0-7 0c-6 0-11 0-15-2-5-1-8-4-11-7s-5-7-7-12c-1-5-2-10-2-17v-56h-12c-2 0-3-1-4-2-1-2-1-5-1-10 0-2 0-4 0-6 0-1 1-3 1-3 0-1 1-2 1-2 1-1 2-1 3-1h12v-24c0-1 1-1 1-2s1-1 2-2c2 0 3 0 5-1 2 0 4 0 7 0zM55 9c4 0 7 0 11 1s7 1 10 2 6 2 9 4c2 1 4 2 5 3 1 0 1 1 1 2 1 0 1 1 1 2s0 2 0 3c1 2 1 3 1 5 0 3-1 5-1 6 0 2 0 3 0 4-1 1-1 2-1 3-1 0-2 0-3 0 0 0-2 0-4-1s-4-3-7-4-6-3-10-4c-3-1-7-1-12-1-3 0-6 0-9 1-2 1-4 2-6 4-2 1-3 3-4 5s-1 4-1 6c0 4 1 7 3 9 2 3 4 5 7 7s7 4 11 6c4 1 8 3 12 5s8 4 12 7c4 2 8 5 11 8 3 4 6 8 8 13s3 10 3 17c0 8-2 15-5 21s-7 11-12 15c-6 4-12 8-19 10s-14 3-22 3c-5 0-10-1-15-2-4 0-8-2-12-3-3-1-6-2-9-4-2-1-4-2-5-3s-2-3-2-5c-1-2-1-5-1-8s0-5 0-6c1-2 1-4 1-4 1-2 1-2 2-3 0 0 1 0 2 0s2 0 5 2c2 1 4 2 7 4 4 2 7 3 12 4 4 2 9 2 15 2 4 0 8 0 11-1s5-2 7-4 4-4 5-6c1-3 2-5 2-8 0-4-1-7-3-10-2-2-4-4-8-6-3-2-6-4-10-6-4-1-8-4-12-6s-8-4-12-7c-4-2-8-5-11-8-3-4-5-8-7-13-2-4-3-10-3-16 0-7 1-14 4-20 3-5 7-10 11-14 5-3 10-6 17-8 6-2 13-3 20-3zM903 4c7 0 11 1 14 4 2 2 3 6 3 12s-1 10-4 12c-2 3-7 4-13 4-7 0-12-1-14-3-2-3-4-7-4-13s2-10 4-12 7-4 14-4zM2027 0c3 0 6 0 7 1 2 0 4 0 5 1 1 0 2 1 3 1 0 1 0 2 0 2v94l32-42c1-1 1-2 2-3s2-1 3-2c2 0 3 0 5 0 2-1 5-1 8-1s5 0 7 1c2 0 4 0 5 0 1 1 2 1 3 2 0 1 0 1 0 2s0 3 0 4c-1 1-2 3-3 4l-31 36 36 57c1 1 1 3 2 4 0 1 0 2 0 3s0 2 0 2c-1 1-1 1-3 2-1 0-2 0-4 0-2 1-5 1-8 1s-6 0-8-1c-2 0-4 0-5 0-1-1-2-1-3-2-1 0-2-1-2-2l-36-57v57c0 1 0 1 0 2-1 1-2 1-3 1-1 1-3 1-5 1-1 1-4 1-7 1s-5 0-7-1c-2 0-4 0-5-1-1 0-2 0-2-1-1-1-1-1-1-2v-159c0 0 0-1 1-2 0 0 1-1 2-1 1-1 3-1 5-1 2-1 4-1 7-1zM696 0c3 0 5 0 7 1 2 0 4 0 5 1 1 0 2 1 2 1 1 1 1 2 1 2v159c0 1 0 1-1 2 0 1-1 1-2 1-1 1-3 1-5 1-2 1-4 1-7 1-4 0-6 0-8-1-2 0-4 0-5-1-1 0-2 0-2-1-1-1-1-1-1-2v-159c0 0 0-1 1-2 0 0 1-1 2-1 1-1 3-1 5-1 2-1 4-1 8-1z"><text:p/></draw:path><draw:polygon draw:style-name="gr277" draw:text-style-name="P121" svg:width="0.143cm" svg:height="0.129cm" svg:x="8.844cm" svg:y="0.805cm" svg:viewBox="0 0 144 130" draw:points="0,130 144,130 144,0 0,0"><text:p/></draw:polygon><draw:frame draw:style-name="gr282" draw:text-style-name="P102" svg:width="2.899cm" svg:height="0.302cm" svg:x="3.188cm" svg:y="0.757cm"><draw:text-box><text:p text:style-name="P78"><text:span text:style-name="T68">Gach lá nó beagnach gach lá </text:span></text:p></draw:text-box></draw:frame><draw:polygon draw:style-name="gr278" draw:text-style-name="P122" svg:width="0.129cm" svg:height="0.129cm" svg:x="10.46cm" svg:y="0.805cm" svg:viewBox="0 0 130 130" draw:points="0,130 130,130 130,0 0,0"><text:p/></draw:polygon><draw:frame draw:style-name="gr283" draw:text-style-name="P102" svg:width="1.601cm" svg:height="0.302cm" svg:x="9.044cm" svg:y="0.757cm"><draw:text-box><text:p text:style-name="P78"><text:span text:style-name="T87">Níos lú go minic</text:span></text:p></draw:text-box></draw:frame><draw:polygon draw:style-name="gr279" draw:text-style-name="P123" svg:width="0.13cm" svg:height="0.129cm" svg:x="11.661cm" svg:y="0.805cm" svg:viewBox="0 0 131 130" draw:points="0,130 131,130 131,0 0,0"><text:p/></draw:polygon><draw:frame draw:style-name="gr284" draw:text-style-name="P102" svg:width="0.65cm" svg:height="0.302cm" svg:x="10.658cm" svg:y="0.757cm"><draw:text-box><text:p text:style-name="P78"><text:span text:style-name="T69">Riamh</text:span></text:p></draw:text-box></draw:frame><draw:frame draw:style-name="gr84" draw:text-style-name="P102" svg:width="1.611cm" svg:height="0.302cm" svg:x="11.855cm" svg:y="0.757cm"><draw:text-box><text:p text:style-name="P78"><text:span text:style-name="T70">Níl a fhios agam</text:span></text:p></draw:text-box></draw:frame><draw:frame draw:style-name="gr285" draw:text-style-name="P115" svg:width="10.224cm" svg:height="0.336cm" svg:x="0.399cm" svg:y="0.284cm"><draw:text-box><text:p text:style-name="P78"><text:span text:style-name="T79">C13 </text:span><text:span text:style-name="T80">Le seacht lá anuas, cé chomh minic a tháinig tú ar fhaisnéis ar líne go bhfuil tú ...</text:span></text:p></draw:text-box></draw:frame><draw:frame draw:style-name="gr143" draw:text-style-name="P108" svg:width="0.743cm" svg:height="0.479cm" svg:x="0.002cm" svg:y="0.506cm"><draw:text-box><text:p/></draw:text-box></draw:frame><draw:frame draw:style-name="gr286" draw:text-style-name="P102" svg:width="3.915cm" svg:height="0.302cm" svg:x="0.528cm" svg:y="1.494cm"><draw:text-box><text:p text:style-name="P78"><text:span text:style-name="T65">Ní raibh mé cinnte an raibh sé iontaofa</text:span></text:p></draw:text-box></draw:frame><draw:frame draw:style-name="gr287" draw:text-style-name="P102" svg:width="4.746cm" svg:height="0.302cm" svg:x="0.529cm" svg:y="3.357cm"><draw:text-box><text:p text:style-name="P78"><text:span text:style-name="T65">Creidtear go bhfuil sé bréagach nó míthreorach</text:span></text:p></draw:text-box></draw:frame><draw:frame draw:style-name="gr288" draw:text-style-name="P102" svg:width="10.951cm" svg:height="0.503cm" svg:x="0.531cm" svg:y="5.191cm"><draw:text-box><text:p text:style-name="P78"><text:span text:style-name="T65">Creidtear go raibh sé mar chuid d’iarracht a rinne tír nó eagraíocht eachtrach tionchar a imirt ar do thuairim</text:span></text:p></draw:text-box></draw:frame><draw:frame draw:style-name="gr289" draw:text-style-name="P137" svg:width="2.521cm" svg:height="0.287cm" svg:x="6.273cm" svg:y="0.804cm"><draw:text-box><text:p><text:span text:style-name="T99">Cúpla uair sa tseachtain</text:span></text:p></draw:text-box></draw:frame></draw:g>Tá amhras faoi fhaisnéis ginearálta, ach is airde an cur isteach eachtrach a bhraitear ar an taobh thoir </text:p>
        <text:p text:style-name="Standard">Ní hionann minicíocht an nochta ar fud an Aontais, ach is iondúil go ndéanann na tíortha a thuairiscíonn an nochtadh is minice amhlaidh maidir leis na trí ítim go léir ag an am céanna. Is airde an nochtadh rialta, uair sa tseachtain ar a laghad, d’ábhar iontaofachta amhrasach sna Stáit Bhaltacha, sa Chróit, sa Ghréig agus sa Rómáin, áit a bhfuil sé idir thart ar 65 % agus 72 %, agus is ísle sa Fhrainc (50 %), sa Ghearmáin (52 %), san Ísiltír (53 %) agus sa Bheilg (54 %). Tá an rangú beagnach mar an gcéanna maidir le hábhar a chreid freagróirí a bheith bréagach nó míthreorach. </text:p>
        <text:p text:style-name="Standard">Seasann an nochtadh a bhraitear do thrasnaíocht eachtrach óna chéile. Tagann patrún geografach soiléir chun cinn anseo, ós rud é gurb iad na tíortha a thuairiscíonn an nochtadh is minice na tíortha sin atá ar thaobh thoir an Aontais, an ceann is gaire don Rúis. Uair sa tseachtain ar a laghad, tagann 55% de na freagróirí san Eastóin, 54% sa Laitvia, 52% sa Liotuáin, 50% sa Rómáin agus 49% sa Pholainn ar ábhar a chreideann siad a d’fhéadfadh a bheith mar chuid d’iarracht ag tír nó eagraíocht eachtrach tionchar a imirt ar thuairimí, i gcomparáid le meán AE27 de 42%. Tá an neamhchosaint is ísle san Ísiltír agus sa Bheilg (35 % araon), sa Fhrainc (37 %) agus sa Ghearmáin (38 %). Tá an bhearna níos leithne fós maidir leis an bhfreagra eile: deir thart ar fhreagróir amháin as gach ceathrar sa Ghearmáin agus san Ísiltír nach dtagann siad ar ábhar den sórt sin riamh, <text:soft-page-break/>i gcoinne thart ar dhuine as gach ochtar sna Stáit Bhaltacha. Mar sin féin, tuairiscíonn roinnt tíortha ina bhfuil amhras ginearálta faoi fhaisnéis ard, amhail an Chróit agus an Ghréig, nochtadh braite i bhfad níos ísle do chur isteach eachtrach (45% agus 44%), rud a thugann le fios nach ionann sceipteachas leathan faoi ábhar ar líne agus cúbláil eachtrach d’aon ghnó. </text:p>
        <text:p text:style-name="Standard"/>
        <text:p text:style-name="P49">Tá nochtadh go minic tiomáinte thar aon rud eile ag úsáid na meán sóisialta, agus dá bhrí sin de réir aoise </text:p>
        <text:p text:style-name="P48">Leanann an chaoi a ndáiltear an nochtadh seo loighic atá sách simplí: an níos mó a úsáideann duine na meáin shóisialta chun coinneáil ar an eolas, is mó an seans go dtiocfaidh siad trasna ar ábhar a mheasann siad a bheith neamhiontaofa. Is é an úsáid a bhaintear as na meáin shóisialta le haghaidh faisnéise an fachtóir is láidre i bhfad. Tuairiscíonn úsáideoirí laethúla nochtadh seachtainiúil ar ábhar iontaofachta amhrasach i bhfad níos minice ná neamhúsáideoirí (63% i gcoinne 34%), agus tá an bhearna níos leithne fós maidir le trasnaíocht eachtrach a bhraitear (48% i gcoinne 17%, le 41% de neamhúsáideoirí ag rá nach dtagann siad ar ábhar den sórt sin riamh). Tá éifeacht aoise i láthair freisin, cé gur dócha go mbeidh sé nasctha go páirteach le húsáid na meán sóisialta, ós rud é gurb iad daoine óga na húsáideoirí is troime de na hardáin seo. Is iad freagróirí idir 15 agus 24 bliana d’aois is dóichí a thuairisceoidh nochtadh go minic, ag 71 % i gcás ábhar iontaofachta amhrasach agus 53 % i gcás trasnaíocht eachtrach amhrasta, i gcomparáid le 51 % agus 32 % faoi seach i measc daoine atá 55 bliana d’aois nó níos sine. Is é seo an íomhá scátháin den phatrún a fheictear mar ábhar imní faoi na rioscaí atá os comhair leanaí, áit ar sheas freagróirí níos sine amach. Léiríonn na hathróga eile sa treo céanna. Tá freagróirí nach bhfuil i mbun gníomhaíocht ghairmiúil, an chuid is mó acu ar scor, i measc na bhfreagróirí is lú atá neamhchosanta (51% agus 32%), agus is beag difríocht a dhéanann inscne, oideachas agus réimse cónaithe. </text:p>
        <text:p text:style-name="Standard"/>
        <text:p text:style-name="StyleDefaut11grasItalique">Tá deighilt idir muintir na hEorpa agus ábhar a bhfuil amhras faoi a sheiceáil agus neamhaird a dhéanamh de </text:p>
        <text:p text:style-name="P57">Nuair a thagann siad ar fhaisnéis a cheapann siad a d’fhéadfadh a bheith bréagach nó míthreorach, roinntear muintir na hEorpa idir dhá fhrithghníomh an-difriúil a bhfuil meáchan beagnach comhionann acu. Déanann an tríú seiceáil ar an bhfaisnéis trína chur i gcomparáid le foinsí eile (33%), agus déanann beagnach an oiread sin neamhaird air (32%). Dá bhrí sin, is é an fíorú an fhreagairt is coitianta, ach amháin trí chorrlach cúng thar dhíscor. Ní bhíonn na frithghníomhartha eile chomh minic: Tuairiscíonn 15% an t-ábhar don ardán nó don suíomh Gréasáin, agus pléann an sciar céanna (15%) é le cairde nó le teaghlaigh. Is beag freagróir a deir go roinneann siad é ar líne (5 %), rud a thugann le fios go bhfuil scaipeadh gníomhach an ábhair a chreidtear a bheith bréagach fós teoranta.</text:p>
        <text:p text:style-name="Standard"/>
        <text:p text:style-name="P36"><draw:g text:anchor-type="paragraph" draw:z-index="3" draw:name="Objet de groupe 2" draw:style-name="gr2"><draw:path draw:style-name="gr80" draw:text-style-name="P119" svg:width="7.721cm" svg:height="5.313cm" svg:x="7.5cm" svg:y="1.331cm" svg:viewBox="0 0 7722 5314" svg:d="M7722 0h-7722v801h7722zM7498 1129h-7498v800h7498zM3506 2257h-3506v800h3506zM3506 3385h-3506v801h3506zM1168 4501h-1168v813h1168z"><text:p/></draw:path><draw:frame draw:style-name="gr90" draw:text-style-name="P80" svg:width="0.267cm" svg:height="0.309cm" svg:x="15.339cm" svg:y="1.637cm"><draw:text-box><text:p text:style-name="P78"><text:span text:style-name="T71">33</text:span></text:p></draw:text-box></draw:frame><draw:frame draw:style-name="gr90" draw:text-style-name="P80" svg:width="0.267cm" svg:height="0.309cm" svg:x="15.106cm" svg:y="2.77cm"><draw:text-box><text:p text:style-name="P78"><text:span text:style-name="T71">32</text:span></text:p></draw:text-box></draw:frame><draw:frame draw:style-name="gr88" draw:text-style-name="P80" svg:width="0.269cm" svg:height="0.309cm" svg:x="11.122cm" svg:y="3.895cm"><draw:text-box><text:p text:style-name="P78"><text:span text:style-name="T71">15</text:span></text:p></draw:text-box></draw:frame><draw:frame draw:style-name="gr88" draw:text-style-name="P80" svg:width="0.269cm" svg:height="0.309cm" svg:x="11.122cm" svg:y="5.015cm"><draw:text-box><text:p text:style-name="P78"><text:span text:style-name="T71">15</text:span></text:p></draw:text-box></draw:frame><draw:frame draw:style-name="gr252" draw:text-style-name="P80" svg:width="0.249cm" svg:height="0.309cm" svg:x="8.779cm" svg:y="6.146cm"><draw:text-box><text:p text:style-name="P78"><text:span text:style-name="T71">5</text:span></text:p></draw:text-box></draw:frame><draw:frame draw:style-name="gr267" draw:text-style-name="P80" svg:width="5.213cm" svg:height="0.309cm" svg:x="2.972cm" svg:y="1.6cm"><draw:text-box><text:p text:style-name="P78"><text:span text:style-name="T72">Seiceáil é trí chomparáid a dhéanamh le foinsí eile</text:span></text:p></draw:text-box></draw:frame><draw:frame draw:style-name="gr268" draw:text-style-name="P80" svg:width="2.049cm" svg:height="0.309cm" svg:x="6.313cm" svg:y="2.743cm"><draw:text-box><text:p text:style-name="P78"><text:span text:style-name="T72">Déan neamhaird de</text:span></text:p></draw:text-box></draw:frame><draw:frame draw:style-name="gr269" draw:text-style-name="P80" svg:width="4.948cm" svg:height="0.309cm" svg:x="3.542cm" svg:y="3.869cm"><draw:text-box><text:p text:style-name="P78"><text:span text:style-name="T72">Tuairiscigh é don ardán nó don suíomh gréasáin</text:span></text:p></draw:text-box></draw:frame><draw:frame draw:style-name="gr270" draw:text-style-name="P80" svg:width="3.29cm" svg:height="0.309cm" svg:x="4.204cm" svg:y="5.029cm"><draw:text-box><text:p text:style-name="P78"><text:span text:style-name="T72">Pléigh é le do theaghlach cairde</text:span></text:p></draw:text-box></draw:frame><draw:frame draw:style-name="gr271" draw:text-style-name="P80" svg:width="2.052cm" svg:height="0.309cm" svg:x="5.696cm" svg:y="6.172cm"><draw:text-box><text:p text:style-name="P78"><text:span text:style-name="T72">Comhroinn ar líne é</text:span></text:p></draw:text-box></draw:frame><draw:frame draw:style-name="gr272" draw:text-style-name="P136" svg:width="14.823cm" svg:height="1.013cm" svg:x="0.912cm" svg:y="0.295cm"><draw:text-box><text:p text:style-name="P78"><text:span text:style-name="T92">C14 </text:span><text:span text:style-name="T91">Nuair a thagann tú ar fhaisnéis ar líne a cheapann tú a d’fhéadfadh a bheith bréagach nó míthreorach, cad a dhéanann tú de ghnáth (is féidir níos mó ná freagra amháin a thabhairt </text:span></text:p><text:p text:style-name="P78"><text:span text:style-name="T91"/></text:p></draw:text-box></draw:frame><draw:frame draw:style-name="gr273" draw:text-style-name="P136" svg:width="1.084cm" svg:height="0.479cm" svg:x="13.984cm" svg:y="0.371cm"><draw:text-box><text:p/></draw:text-box></draw:frame><draw:frame draw:style-name="gr274" draw:text-style-name="P136" svg:width="0.511cm" svg:height="0.479cm" svg:x="1.329cm" svg:y="0.711cm"><draw:text-box><text:p/></draw:text-box></draw:frame><draw:frame draw:style-name="gr254" draw:text-style-name="P80" svg:width="0.249cm" svg:height="0.479cm" svg:x="2.242cm" svg:y="0.731cm"><draw:text-box><text:p/></draw:text-box></draw:frame><draw:frame draw:style-name="gr117" draw:text-style-name="P106" svg:width="0.743cm" svg:height="0.479cm" svg:x="0.63cm" svg:y="1.373cm"><draw:text-box><text:p/></draw:text-box></draw:frame></draw:g></text:p>
        <text:p text:style-name="StyleDefaut11grasItalique">Tá éagsúlacht mhór idir an chothromaíocht idir seiceáil agus neamhaird a dhéanamh ar fud na dtíortha </text:p>
        <text:p text:style-name="Standard"/>
        <text:p text:style-name="Standard">Cé go bhfuil an tseiceáil agus an neamhaird beagnach ceangailte ar leibhéal an Aontais, tá difríocht shuntasach idir an chothromaíocht idir an dá cheann ar fud na mBallstát. Tá an sciar a sheiceálann an fhaisnéis i gcoinne foinsí eile seasmhach go leor, ach tá an sciar nach ndéanann neamhaird air ach idir thart ar dhuine as gach cúigear agus níos mó ná ceathrar as gach deichniúr. Is léir go bhfuil forlámhas ag an bhfíorú san Eastóin (seiceáil 40 % i gcoinne neamhaird 22 %), agus sa Pholainn, san Ostair agus sa Rómáin freisin, cé go bhfuil neamhaird á déanamh den chuid is mó sa Danmhairg (neamhaird 41 % i gcoinne seiceáil 24 %), sa Chróit (neamhaird 44 % i gcoinne seiceáil 28 %), san Ísiltír (neamhaird 42 % i gcoinne 27 %) agus in Éirinn (neamhaird 40 % i gcoinne seiceáil 27 %). Athraíonn an claonadh ábhar a thuairisciú don ardán freisin, ó thart ar 10 % san Fhionlainn agus sa Laitvia go níos mó ná 20 % sa Phortaingéil, sa Chipir agus sa Rómáin. </text:p>
        <text:p text:style-name="Standard"/>
        <text:p text:style-name="StyleDefaut11grasItalique">Tugann muintir na hEorpa tús áite do bhearta níos daingne atá bunaithe ar rialacha seachas bearta níos boige </text:p>
        <text:p text:style-name="Standard">Nuair a fiafraíodh díobh cé na bearta ar cheart tosaíocht a thabhairt dóibh chun tionchar diúltach na faisnéise bréagaí nó míthreoraí ar líne a laghdú, agus a bheith in ann suas le beirt a roghnú, tugann muintir na hEorpa tosaíocht do bhearta níos daingne atá bunaithe ar rialacha. Is de chineál rialála iad na ceithre cinn is minice a roghnaítear agus cnuasaíonn siad go dlúth le chéile: smachtbhannaí níos láidre i gcoinne ábhar neamhdhleathach ar líne (44 %), rialacha níos láidre d’ardáin ar líne agus d’ardáin na meán sóisialta (40 %), lipéadú soiléir ar ábhar arna ghiniúint nó arna ionramháil ag IS (38 %) agus tairseach aoise íosta le haghaidh rochtain ar na meáin shóisialta (37 %). Is lú na bearta a bhíonn ag brath ar shaoránaigh a chumhachtú: roghnaítear níos mó oideachais agus litearthachta sna meáin, agus seiceáil fíricí níos neamhspleáiche, faoi 29%. Measann beagnach aon duine nach bhfuil gá le bearta breise (3 %), rud a léiríonn éileamh beagnach uilíoch ar ghníomhaíocht. </text:p>
        <text:p text:style-name="Standard"/>
        <text:p text:style-name="P36"/>
        <text:p text:style-name="Standard"/>
        <text:p text:style-name="StyleDefaut11grasItalique">Tá bearta rialála chun tosaigh i mbeagnach gach Ballstát </text:p>
        <text:p text:style-name="Standard">Tá an tosaíocht do bhearta rialála le fáil ar fud an Aontais Eorpaigh. Tá smachtbhannaí níos láidre i gcoinne ábhar neamhdhleathach ar líne agus rialacha níos láidre d’ardáin ar líne agus d’ardáin na meán sóisialta i measc na mbeart is minice a roghnaítear i mbeagnach gach Ballstát. Is airde an tacaíocht a thugtar do smachtbhannaí níos láidre sa Phortaingéil (52 %), sa Fhrainc (50 %), chomh maith leis an Spáinn agus an Rómáin (49 % araon), agus is ísle sa Laitvia (31 %). Tá na bearta a bhraitheann ar shaoránaigh a chumhachtú, eadhon níos mó oideachais agus litearthachta sna meáin agus seiceáil fíricí níos neamhspleáiche, níos ísle i bhformhór na dtíortha. I ngach áit, ní mheasann ach mionlach beag nach bhfuil gá le bearta breise. </text:p>
        <text:p text:style-name="Standard"><draw:g text:anchor-type="paragraph" draw:z-index="30" draw:name="Forme2" draw:style-name="gr2"><draw:frame draw:style-name="gr3" draw:text-style-name="P76" svg:width="0.389cm" svg:height="0.482cm" svg:x="16.14cm" svg:y="-0.821cm"><draw:text-box><text:p/></draw:text-box></draw:frame><draw:path draw:style-name="gr4" draw:text-style-name="P77" svg:width="7.267cm" svg:height="6.095cm" svg:x="7.165cm" svg:y="-6.747cm" svg:viewBox="0 0 7268 6096" svg:d="M7268 0h-7268v555h7268zM6619 793h-6619v555h6619zM6288 1573h-6288v569h6288zM6116 2366h-6116v569h6116zM4793 3160h-4793v555h4793zM4793 3940h-4793v569h4793zM503 4733h-503v570h503zM503 5528h-503v568h503z"><text:p/></draw:path><draw:frame draw:style-name="gr5" draw:text-style-name="P79" svg:width="0.262cm" svg:height="0.313cm" svg:x="14.551cm" svg:y="-6.574cm"><draw:text-box><text:p text:style-name="P78"><text:span text:style-name="T41">44</text:span></text:p></draw:text-box></draw:frame><draw:frame draw:style-name="gr6" draw:text-style-name="P80" svg:width="0.258cm" svg:height="0.309cm" svg:x="13.891cm" svg:y="-5.775cm"><draw:text-box><text:p text:style-name="P78"><text:span text:style-name="T42">40</text:span></text:p></draw:text-box></draw:frame><draw:frame draw:style-name="gr7" draw:text-style-name="P80" svg:width="0.251cm" svg:height="0.309cm" svg:x="13.559cm" svg:y="-4.98cm"><draw:text-box><text:p text:style-name="P78"><text:span text:style-name="T42">3</text:span></text:p></draw:text-box></draw:frame><draw:frame draw:style-name="gr8" draw:text-style-name="P80" svg:width="0.258cm" svg:height="0.309cm" svg:x="13.395cm" svg:y="-4.2cm"><draw:text-box><text:p text:style-name="P78"><text:span text:style-name="T42">37</text:span></text:p></draw:text-box></draw:frame><draw:frame draw:style-name="gr9" draw:text-style-name="P80" svg:width="0.251cm" svg:height="0.309cm" svg:x="12.072cm" svg:y="-3.405cm"><draw:text-box><text:p text:style-name="P78"><text:span text:style-name="T42">2</text:span></text:p></draw:text-box></draw:frame><draw:frame draw:style-name="gr10" draw:text-style-name="P80" svg:width="0.251cm" svg:height="0.309cm" svg:x="12.072cm" svg:y="-2.611cm"><draw:text-box><text:p text:style-name="P78"><text:span text:style-name="T42">2</text:span></text:p></draw:text-box></draw:frame><draw:frame draw:style-name="gr11" draw:text-style-name="P80" svg:width="0.251cm" svg:height="0.309cm" svg:x="7.772cm" svg:y="-1.817cm"><draw:text-box><text:p text:style-name="P78"><text:span text:style-name="T42">3</text:span></text:p></draw:text-box></draw:frame><draw:frame draw:style-name="gr12" draw:text-style-name="P80" svg:width="0.251cm" svg:height="0.309cm" svg:x="7.772cm" svg:y="-1.036cm"><draw:text-box><text:p text:style-name="P78"><text:span text:style-name="T42">3</text:span></text:p></draw:text-box></draw:frame><draw:frame draw:style-name="gr13" draw:text-style-name="P79" svg:width="7.157cm" svg:height="0.313cm" svg:x="2.068cm" svg:y="-6.56cm"><draw:text-box><text:p text:style-name="P78"><text:span text:style-name="T43">Smachtbhannaí níos láidre i gcoinne ábhar neamhdhleathach ar líne</text:span></text:p></draw:text-box></draw:frame><draw:frame draw:style-name="gr14" draw:text-style-name="P80" svg:width="6.935cm" svg:height="0.309cm" svg:x="1.651cm" svg:y="-5.775cm"><draw:text-box><text:p text:style-name="P78"><text:span text:style-name="T44">Rialacha níos láidre d’ardáin ar líne agus d’ardáin na meán sóisialta</text:span></text:p></draw:text-box></draw:frame><draw:frame draw:style-name="gr15" draw:text-style-name="P80" svg:width="7.922cm" svg:height="0.309cm" svg:x="1.387cm" svg:y="-4.98cm"><draw:text-box><text:p text:style-name="P78"><text:span text:style-name="T44">Lipéadú soiléir ar ábhar a ghintear nó a chúbláiltear leis an intleacht shaorga</text:span></text:p></draw:text-box></draw:frame><draw:frame draw:style-name="gr16" draw:text-style-name="P80" svg:width="6.647cm" svg:height="0.309cm" svg:x="1.842cm" svg:y="-4.186cm"><draw:text-box><text:p text:style-name="P78"><text:span text:style-name="T44">Tairseach aoise íosta le haghaidh rochtain ar na meáin shóisialta</text:span></text:p></draw:text-box></draw:frame><draw:frame draw:style-name="gr17" draw:text-style-name="P80" svg:width="6.383cm" svg:height="0.309cm" svg:x="2.21cm" svg:y="-3.405cm"><draw:text-box><text:p text:style-name="P78"><text:span text:style-name="T44">Breis oideachais agus litearthachta sna meáin do shaoránaigh</text:span></text:p></draw:text-box></draw:frame><draw:frame draw:style-name="gr18" draw:text-style-name="P80" svg:width="5.181cm" svg:height="0.309cm" svg:x="1.9cm" svg:y="-2.611cm"><draw:text-box><text:p text:style-name="P78"><text:span text:style-name="T44">Seiceáil fíricí níos neamhspleáiche ar ábhar ar líne</text:span></text:p></draw:text-box></draw:frame><draw:frame draw:style-name="gr19" draw:text-style-name="P80" svg:width="3.703cm" svg:height="0.309cm" svg:x="3.316cm" svg:y="-1.828cm"><draw:text-box><text:p text:style-name="P78"><text:span text:style-name="T44">Níl aon bhearta breise ag teastáil</text:span></text:p></draw:text-box></draw:frame><draw:frame draw:style-name="gr20" draw:text-style-name="P80" svg:width="1.659cm" svg:height="0.309cm" svg:x="5.768cm" svg:y="-1.036cm"><draw:text-box><text:p text:style-name="P78"><text:span text:style-name="T44">Níl a fhios agam</text:span></text:p></draw:text-box></draw:frame><draw:frame draw:style-name="gr21" draw:text-style-name="P81" svg:width="14.87cm" svg:height="0.687cm" svg:x="0.027cm" svg:y="-7.751cm"><draw:text-box><text:p text:style-name="P78"><text:span text:style-name="T45">Q15 </text:span><text:span text:style-name="T46">Cé acu de na bearta seo a leanas, más ann dóibh, ar cheart tosaíocht a thabhairt dóibh chun an tionchar diúltach a bhíonn ag faisnéis bhréagach nó mhíthreorach ar líne a laghdú ? </text:span><text:span text:style-name="T47">(Is féidir níos mó ná freagra amháin a thabhairt, uasmhéid 2)</text:span></text:p></draw:text-box></draw:frame><draw:frame draw:style-name="gr22" draw:text-style-name="P82" svg:width="0.597cm" svg:height="0.479cm" svg:x="0.002cm" svg:y="-6.553cm"><draw:text-box><text:p/></draw:text-box></draw:frame></draw:g></text:p>
        <text:h text:style-name="P74" text:outline-level="2"><text:bookmark-start text:name="__RefHeading___Toc4054_3967327191"/>1.2 Na rioscaí a bhíonn roimh leanaí ar líne agus a gcosaint <text:bookmark-end text:name="__RefHeading___Toc4054_3967327191"/></text:h>
        <text:p text:style-name="Standard">Imní leathan agus dian faoi na rioscaí </text:p>
        <text:p text:style-name="Standard"><draw:g text:anchor-type="paragraph" draw:z-index="4" draw:name="Objet de groupe 4" draw:style-name="gr2"><draw:frame draw:style-name="gr246" draw:text-style-name="P76" svg:width="0.387cm" svg:height="0.482cm" svg:x="16.365cm" svg:y="19.421cm"><draw:text-box><text:p/></draw:text-box></draw:frame><draw:frame draw:style-name="gr247" draw:text-style-name="P76" svg:width="0.391cm" svg:height="0.482cm" svg:x="-0.064cm" svg:y="20.107cm"><draw:text-box><text:p/></draw:text-box></draw:frame><draw:path draw:style-name="gr80" draw:text-style-name="P119" svg:width="5.894cm" svg:height="4.945cm" svg:x="0.596cm" svg:y="14.235cm" svg:viewBox="0 0 5895 4946" svg:d="M5597 0h-5597v348h5597zM5895 929h-5895v337h5895zM5454 1847h-5454v336h5454zM4886 2764h-4886v336h4886zM4588 3681h-4588v336h4588zM4020 4598h-4020v348h4020z"><text:p/></draw:path><draw:path draw:style-name="gr248" draw:text-style-name="P120" svg:width="6.177cm" svg:height="4.945cm" svg:x="4.616cm" svg:y="14.235cm" svg:viewBox="0 0 6178 4946" svg:d="M6178 0h-4601v348h4601zM6037 929h-4163v337h4163zM5894 1847h-4460v336h4460zM5894 2764h-5028v336h5028zM5171 3681h-4603v336h4603zM4602 4598h-4602v348h4602z"><text:p/></draw:path><draw:path draw:style-name="gr190" draw:text-style-name="P128" svg:width="6.177cm" svg:height="4.945cm" svg:x="4.616cm" svg:y="14.235cm" svg:viewBox="0 0 6178 4946" svg:d="M6178 0h-4601v348h4601zM6037 929h-4163v337h4163zM5894 1847h-4460v336h4460zM5894 2764h-5028v336h5028zM5171 3681h-4603v336h4603zM4602 4598h-4602v348h4602z"><text:p/></draw:path><draw:path draw:style-name="gr82" draw:text-style-name="P121" svg:width="3.735cm" svg:height="4.945cm" svg:x="9.217cm" svg:y="14.235cm" svg:viewBox="0 0 3736 4946" svg:d="M3736 0h-2159v348h2159zM3593 929h-2158v337h2158zM3593 1847h-2301v336h2301zM3593 2764h-2301v336h2301zM3451 3681h-2882v336h2882zM3167 4598h-3167v348h3167z"><text:p/></draw:path><draw:path draw:style-name="gr83" draw:text-style-name="P122" svg:width="1.719cm" svg:height="4.945cm" svg:x="12.384cm" svg:y="14.235cm" svg:viewBox="0 0 1720 4946" svg:d="M1720 0h-1151v348h1151zM1720 929h-1294v337h1294zM1720 1847h-1294v336h1294zM1720 2764h-1294v336h1294zM1577 3681h-1293v336h1293zM1577 4598h-1577v348h1577z"><text:p/></draw:path><draw:path draw:style-name="gr85" draw:text-style-name="P123" svg:width="1.008cm" svg:height="4.945cm" svg:x="13.961cm" svg:y="14.235cm" svg:viewBox="0 0 1009 4946" svg:d="M1009 0h-867v348h867zM1009 929h-867v337h867zM1009 1847h-867v336h867zM1009 2764h-867v336h867zM1009 3681h-1009v336h1009zM1009 4598h-1009v348h1009z"><text:p/></draw:path><draw:frame draw:style-name="gr249" draw:text-style-name="P102" svg:width="0.248cm" svg:height="0.302cm" svg:x="3.272cm" svg:y="14.318cm"><draw:text-box><text:p text:style-name="P78"><text:span text:style-name="T64">3</text:span></text:p></draw:text-box></draw:frame><draw:frame draw:style-name="gr250" draw:text-style-name="P80" svg:width="0.271cm" svg:height="0.309cm" svg:x="3.416cm" svg:y="15.232cm"><draw:text-box><text:p text:style-name="P78"><text:span text:style-name="T98">41</text:span></text:p></draw:text-box></draw:frame><draw:frame draw:style-name="gr249" draw:text-style-name="P102" svg:width="0.248cm" svg:height="0.302cm" svg:x="3.199cm" svg:y="16.152cm"><draw:text-box><text:p text:style-name="P78"><text:span text:style-name="T64">3</text:span></text:p></draw:text-box></draw:frame><draw:frame draw:style-name="gr72" draw:text-style-name="P102" svg:width="0.269cm" svg:height="0.302cm" svg:x="2.912cm" svg:y="17.073cm"><draw:text-box><text:p text:style-name="P78"><text:span text:style-name="T64">34</text:span></text:p></draw:text-box></draw:frame><draw:frame draw:style-name="gr74" draw:text-style-name="P102" svg:width="0.267cm" svg:height="0.302cm" svg:x="2.769cm" svg:y="17.988cm"><draw:text-box><text:p text:style-name="P78"><text:span text:style-name="T64">32</text:span></text:p></draw:text-box></draw:frame><draw:frame draw:style-name="gr249" draw:text-style-name="P102" svg:width="0.248cm" svg:height="0.302cm" svg:x="2.481cm" svg:y="18.922cm"><draw:text-box><text:p text:style-name="P78"><text:span text:style-name="T64">2</text:span></text:p></draw:text-box></draw:frame><draw:frame draw:style-name="gr251" draw:text-style-name="P102" svg:width="0.271cm" svg:height="0.302cm" svg:x="8.38cm" svg:y="14.318cm"><draw:text-box><text:p text:style-name="P78"><text:span text:style-name="T64">32</text:span></text:p></draw:text-box></draw:frame><draw:frame draw:style-name="gr252" draw:text-style-name="P80" svg:width="0.249cm" svg:height="0.309cm" svg:x="8.45cm" svg:y="15.232cm"><draw:text-box><text:p text:style-name="P78"><text:span text:style-name="T98">2</text:span></text:p></draw:text-box></draw:frame><draw:frame draw:style-name="gr74" draw:text-style-name="P102" svg:width="0.267cm" svg:height="0.302cm" svg:x="8.163cm" svg:y="16.152cm"><draw:text-box><text:p text:style-name="P78"><text:span text:style-name="T64">31</text:span></text:p></draw:text-box></draw:frame><draw:frame draw:style-name="gr251" draw:text-style-name="P102" svg:width="0.271cm" svg:height="0.302cm" svg:x="7.875cm" svg:y="17.073cm"><draw:text-box><text:p text:style-name="P78"><text:span text:style-name="T64">35</text:span></text:p></draw:text-box></draw:frame><draw:frame draw:style-name="gr72" draw:text-style-name="P102" svg:width="0.269cm" svg:height="0.302cm" svg:x="7.373cm" svg:y="17.988cm"><draw:text-box><text:p text:style-name="P78"><text:span text:style-name="T64">32</text:span></text:p></draw:text-box></draw:frame><draw:frame draw:style-name="gr74" draw:text-style-name="P102" svg:width="0.267cm" svg:height="0.302cm" svg:x="6.796cm" svg:y="18.922cm"><draw:text-box><text:p text:style-name="P78"><text:span text:style-name="T64">32</text:span></text:p></draw:text-box></draw:frame><draw:frame draw:style-name="gr72" draw:text-style-name="P102" svg:width="0.269cm" svg:height="0.302cm" svg:x="11.759cm" svg:y="14.318cm"><draw:text-box><text:p text:style-name="P78"><text:span text:style-name="T64">15</text:span></text:p></draw:text-box></draw:frame><draw:frame draw:style-name="gr250" draw:text-style-name="P80" svg:width="0.271cm" svg:height="0.309cm" svg:x="11.615cm" svg:y="15.232cm"><draw:text-box><text:p text:style-name="P78"><text:span text:style-name="T98">15</text:span></text:p></draw:text-box></draw:frame><draw:frame draw:style-name="gr251" draw:text-style-name="P102" svg:width="0.271cm" svg:height="0.302cm" svg:x="11.541cm" svg:y="16.152cm"><draw:text-box><text:p text:style-name="P78"><text:span text:style-name="T64">16</text:span></text:p></draw:text-box></draw:frame><draw:frame draw:style-name="gr251" draw:text-style-name="P102" svg:width="0.271cm" svg:height="0.302cm" svg:x="11.541cm" svg:y="17.073cm"><draw:text-box><text:p text:style-name="P78"><text:span text:style-name="T64">16</text:span></text:p></draw:text-box></draw:frame><draw:frame draw:style-name="gr74" draw:text-style-name="P102" svg:width="0.267cm" svg:height="0.302cm" svg:x="11.114cm" svg:y="17.988cm"><draw:text-box><text:p text:style-name="P78"><text:span text:style-name="T64">20</text:span></text:p></draw:text-box></draw:frame><draw:frame draw:style-name="gr74" draw:text-style-name="P102" svg:width="0.267cm" svg:height="0.302cm" svg:x="10.68cm" svg:y="18.922cm"><draw:text-box><text:p text:style-name="P78"><text:span text:style-name="T64">22</text:span></text:p></draw:text-box></draw:frame><draw:frame draw:style-name="gr253" draw:text-style-name="P102" svg:width="0.248cm" svg:height="0.479cm" svg:x="13.474cm" svg:y="14.318cm"><draw:text-box><text:p/></draw:text-box></draw:frame><draw:frame draw:style-name="gr254" draw:text-style-name="P80" svg:width="0.249cm" svg:height="0.479cm" svg:x="13.402cm" svg:y="15.232cm"><draw:text-box><text:p/></draw:text-box></draw:frame><draw:frame draw:style-name="gr253" draw:text-style-name="P102" svg:width="0.248cm" svg:height="0.479cm" svg:x="13.402cm" svg:y="16.152cm"><draw:text-box><text:p/></draw:text-box></draw:frame><draw:frame draw:style-name="gr253" draw:text-style-name="P102" svg:width="0.248cm" svg:height="0.479cm" svg:x="13.402cm" svg:y="17.073cm"><draw:text-box><text:p/></draw:text-box></draw:frame><draw:frame draw:style-name="gr253" draw:text-style-name="P102" svg:width="0.248cm" svg:height="0.479cm" svg:x="13.259cm" svg:y="17.988cm"><draw:text-box><text:p/></draw:text-box></draw:frame><draw:frame draw:style-name="gr251" draw:text-style-name="P102" svg:width="0.271cm" svg:height="0.302cm" svg:x="13.052cm" svg:y="18.922cm"><draw:text-box><text:p text:style-name="P78"><text:span text:style-name="T64">11</text:span></text:p></draw:text-box></draw:frame><draw:frame draw:style-name="gr249" draw:text-style-name="P102" svg:width="0.248cm" svg:height="0.302cm" svg:x="14.469cm" svg:y="14.33cm"><draw:text-box><text:p text:style-name="P78"><text:span text:style-name="T64">6</text:span></text:p></draw:text-box></draw:frame><draw:frame draw:style-name="gr252" draw:text-style-name="P80" svg:width="0.249cm" svg:height="0.309cm" svg:x="14.469cm" svg:y="15.232cm"><draw:text-box><text:p text:style-name="P78"><text:span text:style-name="T98">6</text:span></text:p></draw:text-box></draw:frame><draw:frame draw:style-name="gr140" draw:text-style-name="P102" svg:width="0.244cm" svg:height="0.302cm" svg:x="14.483cm" svg:y="16.152cm"><draw:text-box><text:p text:style-name="P78"><text:span text:style-name="T64">6</text:span></text:p></draw:text-box></draw:frame><draw:frame draw:style-name="gr140" draw:text-style-name="P102" svg:width="0.244cm" svg:height="0.302cm" svg:x="14.483cm" svg:y="17.073cm"><draw:text-box><text:p text:style-name="P78"><text:span text:style-name="T64">6</text:span></text:p></draw:text-box></draw:frame><draw:frame draw:style-name="gr249" draw:text-style-name="P102" svg:width="0.248cm" svg:height="0.302cm" svg:x="14.409cm" svg:y="17.988cm"><draw:text-box><text:p text:style-name="P78"><text:span text:style-name="T64">7</text:span></text:p></draw:text-box></draw:frame><draw:polygon draw:style-name="gr80" draw:text-style-name="P119" svg:width="0.129cm" svg:height="0.129cm" svg:x="3.077cm" svg:y="13.515cm" svg:viewBox="0 0 130 130" draw:points="0,130 130,130 130,0 0,0"><text:p/></draw:polygon><draw:frame draw:style-name="gr249" draw:text-style-name="P102" svg:width="0.248cm" svg:height="0.302cm" svg:x="14.409cm" svg:y="18.922cm"><draw:text-box><text:p text:style-name="P78"><text:span text:style-name="T64">7</text:span></text:p></draw:text-box></draw:frame><draw:polygon draw:style-name="gr81" draw:text-style-name="P120" svg:width="0.13cm" svg:height="0.129cm" svg:x="5.207cm" svg:y="13.515cm" svg:viewBox="0 0 131 130" draw:points="0,130 131,130 131,0 0,0"><text:p/></draw:polygon><draw:path draw:style-name="gr255" draw:text-style-name="P135" svg:width="2.151cm" svg:height="0.169cm" svg:x="14.395cm" svg:y="13.764cm" svg:viewBox="0 0 2152 170" svg:d="M924 118c-5 0-9 1-13 1-3 1-6 2-8 3-2 2-4 4-5 6s-1 4-1 7c0 4 1 8 4 10 3 3 7 4 12 4 4 0 8-1 11-3 4-2 8-5 11-10v-18zM2098 75c-4 0-8 1-11 3-2 2-5 5-6 8-2 3-3 7-4 11s-1 8-1 13c0 4 0 8 1 13 0 4 1 8 3 11s4 6 7 8c2 2 6 3 10 3 2 0 4 0 6-1s4-2 6-3 4-3 6-5 5-5 7-8v-36c-4-5-8-9-12-12s-8-5-12-5zM1287 74c-5 0-9 1-12 2-3 2-6 4-8 7-2 4-4 7-5 12-1 4-2 9-2 15 0 5 1 10 2 15 0 4 2 8 4 11s4 6 8 8c3 2 7 2 12 2s9 0 12-2c4-2 6-4 8-7 3-3 4-7 5-11 1-5 2-10 2-16 0-5-1-10-1-14-1-5-3-8-5-12-2-3-4-6-8-7-3-2-7-3-12-3zM175 74c-4 0-8 1-11 2-4 2-7 4-9 7-2 4-3 7-5 12-1 4-1 9-1 15 0 5 0 10 1 15 1 4 2 8 4 11s5 6 8 8c4 2 8 2 13 2 4 0 8 0 12-2 3-2 6-4 8-7s4-7 5-11c1-5 1-10 1-16 0-5 0-10-1-14-1-5-2-8-4-12-2-3-5-6-8-7-4-2-8-3-13-3zM1982 71c-4 0-7 1-10 2-3 2-5 4-7 6-2 3-3 6-4 9s-2 7-2 10h45c0-8-1-15-5-20-4-4-9-7-17-7zM1645 71c-4 0-7 1-10 2-3 2-5 4-7 6-2 3-3 6-4 9s-2 7-2 10h45c0-8-1-15-5-20-4-4-9-7-17-7zM495 71c-4 0-7 1-10 2-3 2-5 4-7 6-2 3-3 6-4 9-2 3-2 7-2 10h45c0-8-2-15-5-20-4-4-9-7-17-7zM568 52c3 0 6 0 8 0s3 1 4 1 2 1 3 2c0 0 0 1 1 2l21 79v1-1l20-79c1-1 1-2 1-2 1-1 2-2 3-2s2-1 4-1 4 0 7 0 6 0 8 0c1 0 3 1 4 1 1 1 2 1 2 2 1 0 1 1 1 2l22 79v1-1l21-79c0-1 0-2 1-2 0-1 1-2 2-2s3-1 4-1c2 0 5 0 8 0s5 0 7 0 3 1 4 1c2 0 2 1 3 1 0 1 0 2 0 3 0 0 0 1 0 3 0 1-1 3-1 5l-29 97c0 1-1 2-1 3-1 1-2 2-3 2-2 1-4 1-6 1s-6 0-10 0c-3 0-7 0-9 0-3 0-5 0-6-1-1 0-2-1-3-2s-1-2-2-3l-17-65-1-1v1l-17 65c0 1 0 2-1 3 0 1-2 2-3 2-1 1-3 1-6 1-2 0-5 0-9 0s-8 0-10 0-4 0-6-1c-1 0-2-1-3-2 0-1-1-2-1-3l-29-97c0-2-1-4-1-5 0-2 0-3 0-3 0-1 0-2 0-3 1 0 2-1 3-1s3-1 4-1c2 0 5 0 8 0zM1542 50c3 0 6 0 9 1 3 0 6 1 9 2 2 1 5 2 7 3 2 2 3 3 4 4 1 0 2 1 2 2 1 0 1 1 1 2s0 2 0 4c1 1 1 3 1 5 0 4-1 8-2 9 0 2-1 3-3 3-1 0-3 0-4-1-2-2-3-3-5-4-2-2-5-3-8-4s-6-1-10-1c-8 0-14 3-18 9s-6 14-6 26c0 6 0 11 1 15 1 5 3 8 5 11s4 5 7 7c4 1 7 2 11 2s8 0 11-2c3-1 6-2 8-4 2-1 4-3 5-4 2-1 3-2 4-2s2 0 2 1c1 0 1 1 1 2s1 2 1 4 0 4 0 7c0 2 0 3 0 5 0 1 0 2-1 3 0 1 0 2 0 3 0 0-1 1-2 2s-3 2-5 3c-2 2-5 3-8 4s-6 2-10 2c-3 1-7 1-10 1-9 0-16-1-22-3-7-3-12-7-16-12s-8-11-10-18-3-15-3-25 1-20 4-27c2-8 6-15 11-20s10-9 17-11c7-3 14-4 22-4zM1180 50c3 0 6 0 9 1 3 0 6 1 9 2 2 1 5 2 7 3 2 2 4 3 4 4 1 0 2 1 2 2 1 0 1 1 1 2s0 2 1 4c0 1 0 3 0 5 0 4-1 8-1 9-1 2-2 3-4 3-1 0-2 0-4-1-1-2-3-3-5-4-2-2-5-3-8-4s-6-1-10-1c-8 0-14 3-18 9s-6 14-6 26c0 6 0 11 1 15 1 5 3 8 5 11s5 5 8 7c3 1 6 2 10 2s8 0 11-2c3-1 6-2 8-4 2-1 4-3 6-4 1-1 2-2 3-2s2 0 2 1c1 0 1 1 1 2 1 1 1 2 1 4s0 4 0 7c0 2 0 3 0 5 0 1 0 2 0 3-1 1-1 2-1 3 0 0-1 1-2 2s-3 2-5 3c-2 2-5 3-8 4s-6 2-9 2c-4 1-7 1-11 1-8 0-16-1-22-3-6-3-12-7-16-12s-8-11-10-18-3-15-3-25 1-20 4-27c3-8 6-15 11-20s11-9 17-11c7-3 14-4 22-4zM1983 50c9 0 17 1 23 4s11 6 16 11c4 5 7 10 9 16 1 7 2 14 2 21v5c0 4 0 6-2 8s-4 3-7 3h-65c0 4 1 9 2 12 1 4 3 7 5 10 2 2 5 4 9 6 4 1 8 2 13 2 6 0 10-1 14-1 4-1 8-2 11-3s5-2 7-2c2-1 3-2 4-2s2 0 2 1c1 0 1 1 2 1 0 1 0 2 0 3 0 2 0 3 0 5s0 4 0 5 0 2 0 3 0 2-1 2c0 1-1 1-1 2-1 1-2 1-4 2-3 1-6 2-9 3-4 1-8 2-13 2-4 1-9 1-14 1-10 0-18-1-25-3-8-3-14-6-18-11-5-5-9-11-11-18-2-8-4-17-4-27 0-9 2-18 4-25 3-8 6-14 11-20 5-5 10-9 17-12s14-4 23-4zM1867 50c8 0 14 1 19 4 5 2 9 5 12 9s5 9 6 15c2 5 3 12 3 20v66c0 0-1 1-1 2-1 0-2 1-3 1-1 1-2 1-4 1s-5 0-7 0c-3 0-6 0-8 0s-3 0-4-1c-2 0-2-1-3-1 0-1-1-2-1-2v-61c0-6 0-10-1-13 0-2-2-5-3-7s-3-4-6-5c-2-1-4-2-8-2-3 0-7 2-11 4-4 3-8 7-12 13v71c0 0-1 1-1 2-1 0-1 1-3 1-1 1-2 1-4 1s-5 0-7 0c-4 0-6 0-8 0s-3 0-4-1c-2 0-2-1-3-1 0-1-1-2-1-2v-107c0-1 1-2 1-2 0-1 1-1 2-2 1 0 2-1 4-1s4 0 6 0c3 0 5 0 7 0 1 0 3 1 4 1 0 1 1 1 2 2 0 0 0 1 0 2v12c6-6 12-11 18-14s13-5 19-5zM1768 50c1 0 2 0 3 0 2 0 3 0 4 1 1 0 3 0 4 1 0 0 1 0 2 1 0 0 0 1 1 1 0 1 0 1 0 2s0 2 0 4c1 2 1 4 1 7s0 5-1 7c0 2 0 3 0 4-1 1-1 2-2 2 0 1-1 1-2 1 0 0-1 0-2-1-1 0-1 0-2 0-1-1-3-1-4-1-1-1-2-1-4-1-1 0-3 1-5 1-1 1-3 2-5 3-2 2-4 4-6 6-2 3-4 6-6 9v67c0 0 0 1-1 2 0 0-1 1-2 1-1 1-3 1-5 1s-4 0-7 0-5 0-7 0-4 0-5-1c-1 0-2-1-2-1-1-1-1-2-1-2v-107c0-1 0-2 0-2 1-1 2-1 3-2 1 0 2-1 4-1 1 0 3 0 6 0 2 0 5 0 6 0 2 0 3 1 4 1 1 1 2 1 2 2 0 0 1 1 1 2v13c2-4 5-7 8-10 2-2 4-4 7-6 2-2 4-3 6-3 3-1 5-1 7-1zM1646 50c9 0 16 1 23 4 6 3 11 6 16 11 4 5 7 10 8 16 2 7 3 14 3 21v5c0 4 0 6-2 8s-4 3-7 3h-65c0 4 1 9 2 12 1 4 3 7 5 10 2 2 5 4 9 6 4 1 8 2 13 2 6 0 10-1 14-1 4-1 8-2 11-3s5-2 7-2c2-1 3-2 4-2s2 0 2 1c1 0 1 1 1 1 1 1 1 2 1 3 0 2 0 3 0 5s0 4 0 5 0 2 0 3-1 2-1 2c0 1-1 1-1 2-1 1-2 1-4 2-3 1-6 2-9 3-4 1-8 2-13 2-4 1-9 1-14 1-10 0-18-1-25-3-8-3-14-6-18-11-5-5-9-11-11-18-2-8-4-17-4-27 0-9 2-18 4-25 3-8 6-14 11-20 5-5 10-9 17-12s14-4 23-4zM1428 50c7 0 13 1 18 4 5 2 9 5 12 9 4 4 6 9 7 15 1 5 2 12 2 20v66c0 0 0 1-1 2 0 0-1 1-2 1-1 1-3 1-5 1s-4 0-7 0-5 0-7 0-4 0-5-1c-1 0-2-1-2-1-1-1-1-2-1-2v-61c0-6 0-10-1-13-1-2-2-5-3-7-2-2-4-4-6-5s-5-2-8-2c-4 0-8 2-12 4-4 3-8 7-12 13v71c0 0 0 1-1 2 0 0-1 1-2 1-1 1-3 1-5 1s-4 0-7 0-5 0-7 0-4 0-5-1c-1 0-2-1-2-1-1-1-1-2-1-2v-107c0-1 0-2 1-2 0-1 1-1 2-2 1 0 2-1 4-1 1 0 3 0 6 0 2 0 5 0 6 0 2 0 3 1 4 1 1 1 2 1 2 2 1 0 1 1 1 2v12c6-6 12-11 18-14s12-5 19-5zM1288 50c9 0 18 1 25 4 7 2 13 6 17 11 5 5 8 12 11 19 2 7 3 16 3 25s-1 18-4 25c-2 8-6 14-11 19-4 6-11 10-18 13s-16 4-26 4c-9 0-18-1-25-3-7-3-13-7-17-12-5-5-8-11-10-19-3-7-4-15-4-25 0-9 1-17 4-25 2-7 6-14 11-19 5-6 11-10 18-13s16-4 26-4zM918 50c8 0 15 1 21 2 6 2 11 5 15 8s7 8 8 13c2 5 3 12 3 19v72c0 1 0 2-1 3-1 0-2 1-4 1s-4 0-8 0c-3 0-6 0-7 0-2 0-3-1-4-1-1-1-1-2-1-3v-8c-4 4-9 8-15 11-6 2-12 3-19 3-6 0-11 0-15-2-5-1-9-3-13-6-3-3-6-7-8-11-2-5-3-10-3-15 0-7 1-12 4-17 2-4 6-8 11-11s11-5 18-7c7-1 15-2 25-2h10v-6c0-4 0-6-1-9 0-3-2-5-3-6-2-2-4-3-6-4-3-1-6-1-10-1-5 0-9 0-13 2-4 1-8 2-11 3-3 2-5 3-8 4-2 1-3 2-4 2s-2-1-3-1c-1-1-1-2-1-3-1-1-1-2-2-3 0-2 0-4 0-6s0-4 1-5c0-2 1-3 2-4s3-3 6-4 6-3 10-4c3-1 8-2 12-3s9-1 14-1zM496 50c9 0 16 1 23 4 6 3 11 6 15 11s7 10 9 16c2 7 3 14 3 21v5c0 4-1 6-2 8-2 2-4 3-7 3h-65c0 4 0 9 1 12 2 4 3 7 6 10 2 2 5 4 9 6 3 1 8 2 13 2s10-1 14-1c4-1 7-2 10-3s6-2 8-2c1-1 3-2 4-2s2 0 2 1c1 0 1 1 1 1 1 1 1 2 1 3 0 2 0 3 0 5s0 4 0 5 0 2 0 3c-1 1-1 2-1 2 0 1-1 1-1 2-1 1-2 1-5 2-2 1-5 2-9 3-3 1-7 2-12 2-4 1-9 1-15 1-9 0-18-1-25-3-7-3-13-6-18-11-4-5-8-11-10-18-3-8-4-17-4-27 0-9 1-18 4-25 2-8 6-14 11-20 4-5 10-9 17-12s14-4 23-4zM315 50c5 0 9 0 12 1 4 1 7 3 10 4 2 2 5 4 7 6 2 3 3 6 5 8 3-3 6-6 9-8 3-3 6-5 9-6 3-2 6-3 9-4s6-1 9-1c8 0 14 1 18 4 5 2 9 5 12 9s5 9 7 15c1 5 2 11 2 17v69c0 0-1 1-1 2-1 0-1 1-3 1-1 1-2 1-4 1s-4 0-7 0-6 0-8 0-3 0-4-1c-2 0-2-1-3-1 0-1 0-2 0-2v-64c0-3-1-7-2-10 0-2-1-5-3-7-1-2-3-4-5-5s-5-2-8-2-7 2-10 4c-4 3-8 7-12 13v71c0 0-1 1-1 2-1 0-1 1-3 1-1 1-2 1-4 1s-5 0-7 0c-3 0-6 0-8 0s-3 0-4-1c-2 0-2-1-3-1 0-1 0-2 0-2v-64c0-3-1-7-2-10 0-2-1-5-3-7-1-2-3-4-5-5s-5-2-7-2c-4 0-8 2-11 4-4 3-8 7-12 13v71c0 0-1 1-1 2-1 0-1 1-2 1-2 1-3 1-5 1s-5 0-7 0c-3 0-6 0-8 0s-3 0-4-1c-2 0-2-1-3-1 0-1-1-2-1-2v-107c0-1 1-2 1-2 0-1 1-1 2-2 1 0 3-1 4-1 2 0 4 0 6 0 3 0 5 0 7 0 1 0 3 1 4 1 1 1 1 1 2 2 0 0 0 1 0 2v12c6-6 12-11 18-14s12-5 18-5zM176 50c10 0 18 1 25 4 7 2 13 6 18 11 4 5 8 12 10 19s3 16 3 25-1 18-3 25c-3 8-6 14-11 19-5 6-11 10-18 13-8 3-16 4-26 4s-18-1-25-3c-7-3-13-7-18-12-4-5-8-11-10-19-2-7-3-15-3-25 0-9 1-17 3-25 3-7 6-14 11-19 5-6 11-10 19-13 7-3 15-4 25-4zM1023 23c3 0 6 0 8 0s3 1 4 1c1 1 2 1 3 2 0 0 0 1 0 2v25h24c0 0 1 0 2 0 0 1 1 1 1 2 1 1 1 3 1 4 0 2 0 4 0 6 0 4 0 7-1 9s-2 3-3 3h-24v50c0 6 1 11 3 13 2 3 5 5 10 5 2 0 3 0 4-1 2 0 3 0 4-1 1 0 2 0 2 0 1-1 1-1 2-1s1 0 1 1c1 0 1 0 1 1 1 1 1 2 1 4 0 1 0 3 0 5 0 4 0 6 0 8-1 2-1 3-2 4s-2 2-3 2c-2 1-3 1-5 2-2 0-4 1-6 1s-5 0-7 0c-6 0-11-1-15-2-5-2-9-4-11-7-3-3-5-7-7-12-1-5-2-11-2-17v-55h-13c-1 0-2-1-3-3s-1-5-1-9c0-2 0-4 0-6 0-1 0-3 1-4 0-1 1-1 1-2 1 0 2 0 2 0h13v-25c0-1 0-2 1-2 0-1 1-1 2-2 1 0 3-1 5-1s4 0 7 0zM55 9c4 0 7 0 11 1 4 0 7 1 10 2 4 1 6 2 9 3 2 1 4 2 5 3s1 2 1 2c1 1 1 2 1 2 0 1 0 3 0 4 1 1 1 3 1 6s0 5-1 6c0 2 0 3 0 4s-1 2-1 2c-1 1-2 1-2 1-1 0-3-1-5-2s-4-2-7-3c-3-2-6-3-9-4-4-1-8-2-13-2-3 0-6 1-9 2-2 1-4 2-6 3-2 2-3 3-4 6-1 2-1 4-1 6 0 4 1 7 3 9 2 3 4 5 7 7 4 2 7 4 11 5 4 2 8 4 12 6s9 4 13 6c4 3 7 6 10 9s6 7 8 12 3 10 3 16c0 8-2 15-5 22-3 6-7 11-12 15s-12 7-18 9c-7 2-15 3-23 3-5 0-10 0-15-1-4-1-8-2-12-3-3-1-6-3-9-4-2-1-4-2-5-4-1-1-2-2-2-4s-1-5-1-8 0-5 1-7c0-1 0-3 0-4 1-1 1-2 2-2 0 0 1-1 2-1s3 1 5 2c2 2 4 3 8 5 3 1 7 3 11 4s10 2 15 2c4 0 8 0 11-1s5-3 7-4c2-2 4-4 5-6 1-3 2-6 2-9s-1-6-3-9c-2-2-4-4-7-6-4-2-7-4-11-6s-8-4-12-5c-4-2-8-4-12-7-4-2-8-5-11-9-3-3-5-7-7-12-2-4-3-10-3-16 0-8 1-14 4-20 3-7 7-11 11-15 5-4 10-6 17-8 6-2 13-3 20-3zM2137 0c3 0 6 0 8 1 2 0 3 0 4 1 1 0 2 1 3 1 0 1 0 2 0 2v159c0 0 0 1 0 2-1 0-1 1-2 1-1 1-3 1-4 1-2 0-4 0-6 0-3 0-5 0-6 0-2 0-3 0-4-1-1 0-2-1-3-1 0-1 0-2 0-2v-12c-6 6-11 10-18 14-6 3-12 4-20 4s-15-1-20-4c-6-3-10-8-14-13s-6-12-8-19c-1-7-2-15-2-22 0-10 1-18 3-26s5-14 9-19c4-6 9-10 14-13 6-3 13-4 21-4 6 0 11 1 16 4 5 2 10 6 14 10v-59c0 0 1-1 1-2 0 0 1-1 2-1 2-1 3-1 5-1 2-1 4-1 7-1zM760 0c3 0 5 0 7 0 2 1 3 1 5 1 1 1 2 1 2 2 1 1 1 1 1 2v60c5-5 10-9 16-11 5-3 11-4 17-4 7 0 13 1 18 4 5 2 9 5 12 9 3 5 5 9 7 15 1 5 2 12 2 20v66c0 0 0 1-1 2 0 0-1 1-2 1-1 1-3 1-5 1s-4 0-7 0-6 0-8 0-3 0-4-1c-1 0-2-1-3-1 0-1 0-2 0-2v-61c0-6-1-10-2-13 0-2-1-5-3-7-1-2-3-4-5-5-3-1-5-2-8-2-4 0-8 2-12 4-4 3-8 7-12 13v71c0 0 0 1-1 2 0 0-1 1-2 1-2 1-3 1-5 1s-4 0-7 0-6 0-8 0-3 0-4-1c-1 0-2-1-3-1 0-1 0-2 0-2v-159c0-1 0-1 0-2 1-1 2-1 3-2 1 0 2 0 4-1 2 0 5 0 8 0z"><text:p/></draw:path><draw:polygon draw:style-name="gr82" draw:text-style-name="P121" svg:width="0.13cm" svg:height="0.129cm" svg:x="7.948cm" svg:y="13.515cm" svg:viewBox="0 0 131 130" draw:points="0,130 131,130 131,0 0,0"><text:p/></draw:polygon><draw:frame draw:style-name="gr256" draw:text-style-name="P102" svg:width="1.594cm" svg:height="0.302cm" svg:x="3.266cm" svg:y="13.462cm"><draw:text-box><text:p text:style-name="P78"><text:span text:style-name="T68">An-ábhartha</text:span></text:p></draw:text-box></draw:frame><draw:polygon draw:style-name="gr83" draw:text-style-name="P122" svg:width="0.142cm" svg:height="0.129cm" svg:x="10.472cm" svg:y="13.515cm" svg:viewBox="0 0 143 130" draw:points="0,130 143,130 143,0 0,0"><text:p/></draw:polygon><draw:frame draw:style-name="gr257" draw:text-style-name="P102" svg:width="2.793cm" svg:height="0.302cm" svg:x="8.142cm" svg:y="13.462cm"><draw:text-box><text:p text:style-name="P78"><text:span text:style-name="T87">Ní bhaineann sé go mór leis</text:span></text:p></draw:text-box></draw:frame><draw:polygon draw:style-name="gr85" draw:text-style-name="P123" svg:width="0.129cm" svg:height="0.129cm" svg:x="13.066cm" svg:y="13.515cm" svg:viewBox="0 0 130 130" draw:points="0,130 130,130 130,0 0,0"><text:p/></draw:polygon><draw:frame draw:style-name="gr258" draw:text-style-name="P102" svg:width="2.793cm" svg:height="0.302cm" svg:x="10.675cm" svg:y="13.462cm"><draw:text-box><text:p text:style-name="P78"><text:span text:style-name="T69">Níl sé i gceist ar chor ar bith</text:span></text:p></draw:text-box></draw:frame><draw:frame draw:style-name="gr259" draw:text-style-name="P102" svg:width="1.555cm" svg:height="0.302cm" svg:x="13.266cm" svg:y="13.462cm"><draw:text-box><text:p text:style-name="P78"><text:span text:style-name="T70">Tá a fhios agam</text:span></text:p></draw:text-box></draw:frame><draw:frame draw:style-name="gr143" draw:text-style-name="P108" svg:width="0.743cm" svg:height="0.479cm" svg:x="0.116cm" svg:y="13.318cm"><draw:text-box><text:p/></draw:text-box></draw:frame><draw:frame draw:style-name="gr260" draw:text-style-name="P102" svg:width="2.911cm" svg:height="0.302cm" svg:x="0.633cm" svg:y="13.917cm"><draw:text-box><text:p text:style-name="P78"><text:span text:style-name="T65">Cibearbhulaíocht nó ciapadh</text:span></text:p></draw:text-box></draw:frame><draw:frame draw:style-name="gr261" draw:text-style-name="P102" svg:width="4.74cm" svg:height="0.302cm" svg:x="0.642cm" svg:y="14.835cm"><draw:text-box><text:p text:style-name="P78"><text:span text:style-name="T65">Grúmaeireacht ar líne nó teacht i dtír gnéasach</text:span></text:p></draw:text-box></draw:frame><draw:frame draw:style-name="gr262" draw:text-style-name="P102" svg:width="12.389cm" svg:height="0.302cm" svg:x="0.636cm" svg:y="15.766cm"><draw:text-box><text:p text:style-name="P78"><text:span text:style-name="T65">Nochtadh d’ábhar díobhálach (e.g. foréigean, féindíobháil, antoisceachas, sláinte dhíobhálach nó comhairle chosmaideach)</text:span></text:p></draw:text-box></draw:frame><draw:frame draw:style-name="gr263" draw:text-style-name="P102" svg:width="7.34cm" svg:height="0.302cm" svg:x="0.656cm" svg:y="16.683cm"><draw:text-box><text:p text:style-name="P78"><text:span text:style-name="T65">Rioscaí príobháideachais </text:span><text:span text:style-name="T65">sonraí (e.g. faisnéis phearsanta leanaí a bhailiú)</text:span></text:p></draw:text-box></draw:frame><draw:frame draw:style-name="gr264" draw:text-style-name="P102" svg:width="5.908cm" svg:height="0.302cm" svg:x="0.642cm" svg:y="17.615cm"><draw:text-box><text:p text:style-name="P78"><text:span text:style-name="T65">Earcaíocht le haghaidh gníomhaíochtaí neamhdhleathacha</text:span></text:p></draw:text-box></draw:frame><draw:frame draw:style-name="gr265" draw:text-style-name="P80" svg:width="1.721cm" svg:height="0.309cm" svg:x="0.649cm" svg:y="18.53cm"><draw:text-box><text:p text:style-name="P78"><text:span text:style-name="T72">Dearadh andúile</text:span></text:p></draw:text-box></draw:frame><draw:frame draw:style-name="gr144" draw:text-style-name="P130" svg:width="10.933cm" svg:height="0.586cm" svg:x="0.305cm" svg:y="12.815cm"><draw:text-box><text:p text:style-name="P78"><text:span text:style-name="T79">C11</text:span><text:span text:style-name="T80"> Cén imní atá ort faoi na rioscaí seo a leanas a bhíonn roimh leanaí ar na meáin shóisialta </text:span></text:p></draw:text-box></draw:frame><draw:frame draw:style-name="gr266" draw:text-style-name="P124" svg:width="5.134cm" svg:height="0.302cm" svg:x="5.471cm" svg:y="13.506cm"><draw:text-box><text:p text:style-name="P78"><text:span text:style-name="T88">Bhain sé go pointe áirithe leis an méid seo a leanas</text:span></text:p></draw:text-box></draw:frame></draw:g>Léiríonn na torthaí go bhfuil imní ar sciar an-mhór de mhuintir na hEorpa faoi na rioscaí éagsúla a d’fhéadfadh a bheith ann do leanaí ar na meáin shóisialta. I gcás gach ceann de na rioscaí a tástáladh, deir beagnach seachtar as gach deichniúr freagróirí go bhfuil siad i gceist, agus go bhfuil na leibhéil a thomhaistear sách gar dá chéile ar an iomlán. Is airde imní maidir le cibearbhulaíocht nó ciapadh (71 %) agus grúmaeireacht ar líne nó teacht i dtír gnéasach (70 %), agus ina dhiaidh sin nochtadh d’ábhar díobhálach amhail foréigean, féindochar nó antoisceachas (69 %) agus rioscaí príobháideachais sonraí (69 %). Tá sé beagán níos ísle, cé go bhfuil sé fós roinnte ag tromlach soiléir, maidir le hearcaíocht le haghaidh gníomhaíochtaí neamhdhleathacha (64%) agus dearadh andúile na n-ardán (60%). Díreach chomh suntasach is atá déine an imní seo. Tá sciar na bhfreagróirí a deir go bhfuil siad 'an-imníoch', seachas díreach 'beagán imníoch', suntasach. Tá beagnach ceathrar as gach deichniúr Eorpach an-bhuartha faoin mealltóireacht ar líne nó faoin teacht i dtír gnéasach (41 %), faoin gcibearbhulaíocht nó faoin gciapadh (39 %) agus faoin nochtadh d’ábhar díobhálach (38 %). Tá an cion beagán níos ísle i gcás rioscaí príobháideachais sonraí (34 %), earcaíocht le haghaidh gníomhaíochtaí neamhdhleathacha (32 %) agus dearadh andúile (28 %), ach tá sé fós ard i ndearbhthéarmaí. Is fiú a chur i bhfios go láidir gur cuireadh an cheist seo ar mhuintir uile na hEorpa, agus ní hamháin ar thuismitheoirí, rud a fhágann go bhfuil an imní níos suntasaí fós. Ar deireadh, ní fhreagraíonn ach 6% go 7% de na freagróirí 'níl a fhios agam' as aon riosca ar leith, rud a léiríonn go bhfuil muintir na hEorpa in ann seasamh go héasca ar na saincheisteanna sin. </text:p>
        <text:p text:style-name="Standard"/>
        <text:p text:style-name="StyleDefaut11grasItalique">Tá tromlach i gceist i ngach Ballstát den Aontas Eorpach </text:p>
        <text:p text:style-name="Standard">I ngach Ballstát, tá imní ar thromlach na bhfreagróirí faoi gach ceann de na rioscaí a tástáladh. Fiú sna tíortha ina bhfuil an imní is ísle, amhail an Bheilg, an Ghearmáin, an Fhrainc, an Ungáir agus an Ostair, tá thart ar sheisear as gach deichniúr freagróirí buartha faoi gach riosca. Dá bhrí sin, ní sheasann aon phobal náisiúnta amach mar phobal nach mbaineann le hábhar den chuid is mó, agus is difríochtaí céime iad na difríochtaí a thugtar faoi deara idir tíortha, thar aon ní eile. Tá an imní níos airde i roinnt Ballstát sa deisceart agus san oirthear, agus is tíortha beaga an chuid is mó díobh. Maidir le nochtadh d’ábhar díobhálach, tá sciar na bhfreagróirí lena mbaineann idir 63 % san Ísiltír agus 64 % sa Ghearmáin agus sa Bheilg go 0 % in Éirinn agus 1 % sa Phortaingéil, ag sroicheadh gar do 0 % i Málta agus sa Chipir. Faightear scaipeadh <text:soft-page-break/>inchomparáide le haghaidh grúmaeireacht ar líne nó teacht i dtír gnéasach, ó 64 % san Ísiltír go dtí níos mó ná 90 % sa Chipir, agus le haghaidh na cibearbhulaíochta nó an chiaptha, an t-ábhar imní is mó atá ag gach duine, a théann ó 64 % sa Ghearmáin go 95 % i Málta. Seasann roinnt tíortha amach maidir le rioscaí sonracha: imní faoi earcaíocht le haghaidh gníomhaíochtaí neamhdhleathacha, mar shampla, sroicheann sé 72 % sa Rómáin agus sa tSlóvaic, i bhfad os cionn mheán AE-27 de 64 %. Ar fud na sé riosca, is gnách go dtéann leibhéil náisiúnta imní le chéile: i gcás ina bhfuil níos mó imní ar fhreagróirí faoi riosca amháin, is iondúil go mbíonn níos mó imní orthu faoi na rioscaí eile freisin. Tá an Phortaingéil, an Eastóin, Éire agus an <text:span text:style-name="T13">Liotuáin </text:span>os cionn mheán AE27 maidir le gach ceann de na sé riosca, agus tá an Fhrainc, an Ghearmáin, an Bheilg agus an Ungáir faoina bhun maidir le gach ceann acu. Is é an eisceacht is soiléire dearadh andúile, a léiríonn an éagsúlacht is leithne idir tíortha, ó 50% sa Fhrainc agus 52% sa tSualainn go 90% i Málta. Is lú go mór an imní atá ar an bhFrainc agus ar an tSualainn faoin riosca sin ná mar atá ar na tíortha eile, agus tá an tSlóivéin faoi bhun mheán AE27 maidir leis an gcuid is mó de na rioscaí ach os a chionn maidir le dearadh andúile. Is cosúil, dá bhrí sin, go bhfuil an imní faoi na contúirtí níos seanbhunaithe ar líne, amhail grúmaeireacht nó cibearbhulaíocht, á roinnt ar bhealach níos cothroime ar fud an Aontais ná an imní faoin gcaoi a ndeartar ardáin chun aird leanaí a choinneáil. </text:p>
        <text:p text:style-name="Standard"/>
        <text:p text:style-name="StyleDefaut11grasItalique">Is cúis imní í an aois, i bhfad níos mó ná inscne, agus is iad na daoine os cionn 55 bliana d’aois is mó atá buartha </text:p>
        <text:p text:style-name="P50">Tá imní faoi na rioscaí a bhíonn roimh leanaí ar líne beagán níos airde i measc na mban ná i measc na bhfear, cé go bhfuil an difríocht fós measartha. Tá níos mó imní ar <text:span text:style-name="T15">W</text:span> Omen ná fir faoi ghrúmaeireacht ar líne nó teacht i dtír gnéasach (72 % i gcoinne 6 %) agus faoi nochtadh d’ábhar díobhálach (70 % i gcoinne 6 %), agus tá bearnaí inchomparáide ann maidir leis na rioscaí eile. Baineann an difríocht is suntasaí le haois. Tá i bhfad níos mó imní ar fhreagróirí atá 55 bliana d’aois nó níos sine ná freagróirí níos óige, agus baineann sé sin le gach riosca a thástáiltear. Mar shampla, tá 75 % díobh siúd atá 55 bliana d’aois nó níos sine buartha faoi nochtadh d’ábhar díobhálach, 76 % faoi mhealltóireacht ar líne agus faoi chibearbhulaíocht, agus 75 % faoi rioscaí príobháideachais sonraí, i gcomparáid le 62 %, 64 %, 65 % agus 62 % faoi seach i measc na ndaoine idir 25 agus 39 mbliana d’aois. Tá na haoisghrúpaí eile an-ghar dá chéile. Tá sé suntasach gurb iad na daoine idir 25 agus 39 bliain d'aois an grúpa is lú imní i ndáiríre, cé gur dócha go mbeidh cion ard tuismitheoirí leanaí óga san áireamh sa réim aoise seo. De réir gairme, is iad na freagróirí nach bhfuil i mbun gníomhaíocht ghairmiúil na freagróirí is mó lena mbaineann, ag thart ar 75 % ar fhormhór na rioscaí. Is dócha go bhfuil an toradh seo confounded go páirteach le haois, toisc go bhfuil an grúpa seo comhdhéanta den chuid is mó de dhaoine níos sine, ar scor. Comhdhéanamh na bpointí tí sa treo céanna. Tá níos mó imní ar fhreagróirí nach bhfuil leanaí faoi bhun 15 bliana d’aois acu (72 % go 74 % ar fhormhór na rioscaí) ná iad siúd a bhfuil triúr leanaí nó níos mó acu (thart ar 60 %). Arís eile, tá an difríocht nasctha go páirteach ar a laghad leis an éifeacht aoise, ós rud é gur lú an seans go mbeidh leanaí óga ina gcónaí sa bhaile ag freagróirí níos sine. </text:p>
        <text:p text:style-name="Standard"/>
        <text:p text:style-name="StyleDefaut11grasItalique">Is mian le tromlach soiléir rialacha ceangailteacha ar leibhéal an Aontais chun leanaí a chosaint ar líne </text:p>
        <text:p text:style-name="Standard"/>
        <text:p text:style-name="Standard">Nuair a fiafraíodh díobh cén ghníomhaíocht ba cheart don Aontas a dhéanamh chun cosaint leanaí ar líne a neartú, is léir go bhfuil muintir na hEorpa i bhfabhar rialacha ceangailteacha ar leibhéal an Aontais. Roghnaíonn 63% de na freagróirí an dá rogha a bhfuil rialacha uile-Aontais i gceist leo: Ghlacfadh an tAontas rialacha lena gcuirfí cosc ar sholáthraithe meán sóisialta a gcuid seirbhísí a thairiscint do leanaí faoi bhun aois áirithe, agus chuirfeadh 27 % eile de cheangal ar sholáthraithe moill a chur ar rochtain leanaí ar ardáin neamhshábháilte áirithe faoi bhun aois áirithe. Téann i bhfad níos lú freagróirí i muinín cuir chuige eile: Thabharfadh 15% tosaíocht do neartú na n-acmhainní a leithdháiltear ar fhorfheidhmiú an dlí, agus ní fhágfadh ach 13% an t-ábhar faoi <text:soft-page-break/>thuismitheoirí agus scoileanna gan bearta breise ar leibhéal an AE. </text:p>
        <text:p text:style-name="Standard">Ní mheasann ach 4% nach bhfuil gá le gníomh breise, agus níor thug 5% tuairim. </text:p>
        <text:p text:style-name="Standard"/>
        <text:p text:style-name="P36"><draw:g text:anchor-type="paragraph" draw:z-index="5" draw:name="Objet de groupe 5" draw:style-name="gr2"><draw:frame draw:style-name="gr147" draw:text-style-name="P76" svg:width="0.389cm" svg:height="0.482cm" svg:x="16.283cm" svg:y="7.834cm"><draw:text-box><text:p/></draw:text-box></draw:frame><draw:path draw:style-name="gr233" draw:text-style-name="P119" svg:width="2.452cm" svg:height="4.086cm" svg:x="7.497cm" svg:y="2.031cm" svg:viewBox="0 0 2453 4087" svg:d="M17 0c1370 23 2460 1151 2436 2518-10 577-221 1132-596 1569l-754-644c536-624 463-1562-161-2096-263-225-596-351-942-357z"><text:p/></draw:path><draw:path draw:style-name="gr234" draw:text-style-name="P120" svg:width="3.718cm" svg:height="1.508cm" svg:x="5.635cm" svg:y="5.475cm" svg:viewBox="0 0 3719 1509" svg:d="M3719 645c-891 1038-2455 1158-3496 269-79-68-153-140-223-217l735-666c552 608 1493 654 2101 102 46-41 90-86 130-133z"><text:p/></draw:path><draw:path draw:style-name="gr235" draw:text-style-name="P121" svg:width="1.377cm" svg:height="2.169cm" svg:x="4.994cm" svg:y="4cm" svg:viewBox="0 0 1378 2170" svg:d="M643 2170c-534-587-753-1394-591-2170l972 202c-98 467 34 950 354 1303z"><text:p/></draw:path><draw:path draw:style-name="gr236" draw:text-style-name="P122" svg:width="1.651cm" svg:height="1.809cm" svg:x="5.045cm" svg:y="2.393cm" svg:viewBox="0 0 1652 1810" svg:d="M0 1608c140-669 551-1252 1135-1608l517 846c-351 214-597 563-681 964z"><text:p/></draw:path><draw:path draw:style-name="gr237" draw:text-style-name="P127" svg:width="0.856cm" svg:height="1.1cm" svg:x="6.18cm" svg:y="2.138cm" svg:viewBox="0 0 857 1101" svg:d="M0 255c177-108 368-194 568-255l289 948c-119 37-233 88-340 153z"><text:p/></draw:path><draw:path draw:style-name="gr238" draw:text-style-name="P123" svg:width="0.767cm" svg:height="1.054cm" svg:x="6.747cm" svg:y="2.031cm" svg:viewBox="0 0 768 1055" svg:d="M0 107c248-76 508-112 768-107l-17 991c-156-3-311 19-462 64z"><text:p/></draw:path><draw:path draw:style-name="gr239" draw:text-style-name="P128" svg:width="0.767cm" svg:height="1.054cm" svg:x="6.747cm" svg:y="2.031cm" svg:viewBox="0 0 768 1055" svg:d="M0 107c248-76 508-112 768-107l-17 991c-156-3-311 19-462 64z"><text:p/></draw:path><draw:frame draw:style-name="gr240" draw:text-style-name="P129" svg:width="0.322cm" svg:height="0.262cm" svg:x="5.468cm" svg:y="1.771cm"><draw:text-box><text:p text:style-name="P78"><text:span text:style-name="T90">4 %</text:span></text:p></draw:text-box></draw:frame><draw:frame draw:style-name="gr117" draw:text-style-name="P106" svg:width="0.743cm" svg:height="0.479cm" svg:x="0.025cm" svg:y="1.251cm"><draw:text-box><text:p/></draw:text-box></draw:frame><draw:frame draw:style-name="gr241" draw:text-style-name="P130" svg:width="14.881cm" svg:height="1.751cm" svg:x="0.037cm" svg:y="0.002cm"><draw:text-box><text:p text:style-name="P78"><text:span text:style-name="T91">C</text:span><text:span text:style-name="T92"> 12</text:span> <text:span text:style-name="T91">Leis an nGníomh um Sheirbhísí Digiteacha (DSA) ceanglaítear ar ardáin ar líne leanaí a chosaint ar bhealach níos fearr ar dhíobhálacha, rud a d’fhéadfadh a bheith mar thoradh air, mar shampla, trí chibearbhulaíocht, grúmaeireacht, nochtadh d’ábhar foréigneach/antoisceach, dearadh andúile nó poill choinín mar a thugtar orthu. D’fhonn cosaint leanaí ar líne a neartú a thuilleadh, ar ceann de na gníomhaíochtaí seo a leanas ba cheart don Aontas a dhéanamh, dar leat: </text:span></text:p></draw:text-box></draw:frame><draw:frame draw:style-name="gr242" draw:text-style-name="P130" svg:width="2.197cm" svg:height="1.031cm" svg:x="4.447cm" svg:y="1.258cm"><draw:text-box><text:p text:style-name="P78"><text:span text:style-name="T90">Níl gá le haon ghníomhaíocht bhreise</text:span></text:p></draw:text-box></draw:frame><draw:frame draw:style-name="gr242" draw:text-style-name="P130" svg:width="1.678cm" svg:height="0.772cm" svg:x="7.04cm" svg:y="1.231cm"><draw:text-box><text:p text:style-name="P78"><text:span text:style-name="T93">Níl 5% ar eolas agam</text:span></text:p></draw:text-box></draw:frame><draw:frame draw:style-name="gr243" draw:text-style-name="P130" svg:width="3.758cm" svg:height="1.29cm" svg:x="1.912cm" svg:y="2.193cm"><draw:text-box><text:p text:style-name="P78"><text:span text:style-name="T94">É a fhágáil faoi thuismitheoirí agus scoileanna sábháilteacht leanaí ar líne a bhainistiú gan bearta breise ar leibhéal an Aontais 13 %</text:span></text:p></draw:text-box></draw:frame><draw:frame draw:style-name="gr243" draw:text-style-name="P130" svg:width="3.83cm" svg:height="1.549cm" svg:x="9.534cm" svg:y="2.35cm"><draw:text-box><text:p text:style-name="P78"><text:span text:style-name="T95">Rialacha a ghlacadh ar leibhéal an Aontais lena gcuirtear cosc ar sholáthraithe meán sóisialta a gcuid seirbhísí a thairiscint do leanaí faoi bhun aois áirithe 36 %</text:span></text:p></draw:text-box></draw:frame><draw:frame draw:style-name="gr244" draw:text-style-name="P132" svg:width="2.781cm" svg:height="1.29cm" svg:x="2.186cm" svg:y="5.107cm"><draw:text-box><text:p text:style-name="P131"><text:span text:style-name="T96">Na hacmhainní a leithdháiltear ar fhorfheidhmiú an dlí a neartú 15 %</text:span></text:p></draw:text-box></draw:frame><draw:frame draw:style-name="gr245" draw:text-style-name="P134" svg:width="4.705cm" svg:height="1.549cm" svg:x="9.021cm" svg:y="6.44cm"><draw:text-box><text:p text:style-name="P133"><text:span text:style-name="T97">Rialacha ar leibhéal an Aontais a </text:span><text:span text:style-name="T97">ghlacadh lena gcuirtear d’oibleagáid ar sholáthraithe meán sóisialta moill a chur ar rochtain ar mheáin shóisialta neamhshábháilte áirithe a thairiscint do leanaí faoi bhun 27 mbliana d’aois</text:span></text:p></draw:text-box></draw:frame></draw:g></text:p>
        <text:p text:style-name="StyleDefaut11grasItalique">Roinntear tacaíocht do rialacha an Aontais i ngach áit, agus tá difríochtaí níos géire ann maidir le toirmeasc iomlán </text:p>
        <text:p text:style-name="Standard">Tá tromlach i ngach Ballstát i bhfabhar rialacha ar leibhéal an Aontais. I dteannta a chéile, tacaíonn tromlach ar a laghad i ngach áit leis an dá rogha a bhfuil rialacha uile-Aontais i gceist leo, ó 54 % san Ostair go dtí thart ar 70 % nó níos mó i roinnt tíortha sa deisceart agus san oirthear, amhail an Ghréig (74 %), chomh maith leis an bPortaingéil agus an Rómáin (72 % araon). Dá bhrí sin, tá tacaíocht do ghníomhaíocht an Aontais chun leanaí a chosaint ar líne comhthoiliúil tríd is tríd ar fud an Aontais Eorpaigh. Tá difríochtaí níos suntasaí, áfach, maidir leis an rogha toirmeasc glan amach a bheith ann, is é sin, rialacha an Aontais lena gcuirtear cosc ar sholáthraithe meán sóisialta a gcuid seirbhísí a thairiscint do leanaí faoi bhun aois áirithe. Tá an rogha sin idir 27% san Ostair agus 28% sa Ghearmáin agus 44% in Éirinn, sa Phortaingéil, sa Rómáin, sa tSlóvaic agus sa Bhulgáir, agus suas le 49% sa Ghréig. Léiríonn an chodarsnacht difríocht san ionstraim tosaíochta seachas sa leibhéal foriomlán tacaíochta. I roinnt tíortha, táthar den tuairim go bhfuil cosc iomlán i gceist, mar atá sa Ghréig (49 %, i gcoinne 25 % i gcás rochtain mhoillithe), in Éirinn (44 % i gcoinne 19 %) agus sa Bhulgáir (44 % i gcoinne 23 %). I dtíortha eile, tá sé i bhfabhar cur chuige níos céimnithe bunaithe ar mhoill a chur ar rochtain, mar atá san Eastóin (41 % le haghaidh moille i gcoinne 30 % le haghaidh toirmisc) agus sa tSlóivéin (39 % i gcoinne 30 %). </text:p>
        <text:p text:style-name="Standard"/>
        <text:p text:style-name="StyleDefaut11grasItalique">Fásann tacaíocht do thoirmeasc iomlán le haois agus i measc na ndaoine is faide ó na meáin shóisialta </text:p>
        <text:p text:style-name="P57">Tá tacaíocht do rialacha ar leibhéal an Aontais cobhsaí ar fud grúpaí sóisialta, idir thart ar 56 % agus 69 % i mbeagnach gach ceann acu, rud a dhearbhaíonn ar an leibhéal aonair an comhdhearcadh atá ann cheana idir tíortha. Mar is amhlaidh le tíortha, tá na difríochtaí le feiceáil maidir le rogha na hionstraime, agus thar aon rud eile maidir le tacaíocht do thoirmeasc iomlán. Ardaíonn an tacaíocht seo go seasta le haois, ó 29% i measc freagróirí idir 15 agus 24 bliana d'aois go 43% i measc daoine atá 55 bliana d'aois nó níos sine. Tá níos lú fonn ar fhreagróirí níos sine an t-ábhar a fhágáil faoi thuismitheoirí agus scoileanna (11%, i gcoinne 18% de na daoine is óige). Baineann an chodarsnacht is géire, áfach, le húsáid na meán sóisialta: is iad na neamhúsáideoirí is mó a thacaíonn le toirmeasc iomlán (46%) agus is lú an seans go bhfágfaidh siad é ag tuismitheoirí agus scoileanna (6%), ach dá mhéad duine a úsáideann na meáin shóisialta le haghaidh faisnéise, is ea is mó a leanann siad i dtreo rochtain mhoillithe seachas toirmeasc. Treisíonn láithreacht leanaí an patrún aoise. Tá freagróirí nach bhfuil aon leanaí acu faoi <text:soft-page-break/>bhun 15 bliana d’aois níos mó tacaíochta do thoirmeasc iomlán (39%) ná iad siúd a bhfuil triúr leanaí nó níos mó acu (29%), a leanann beagán níos mó i dtreo rochtain mhoillithe. I gcodarsnacht leis sin, is beag difríocht a dhéanann inscne, oideachas agus réimse cónaithe. </text:p>
        <text:h text:style-name="P73" text:outline-level="1"><text:bookmark-start text:name="__RefHeading___Toc4056_3967327191"/>2. Dearcthaí an daonlathais agus an smachta reachta <text:bookmark-end text:name="__RefHeading___Toc4056_3967327191"/></text:h>
        <text:h text:style-name="Heading_20_2" text:outline-level="2"><text:bookmark-start text:name="__RefHeading___Toc4058_3967327191"/>2.1 Colúin an daonlathais a shainaithint <text:bookmark-end text:name="__RefHeading___Toc4058_3967327191"/></text:h>
        <text:p text:style-name="StyleDefaut11grasItalique">Maidir le colúin an daonlathais san Aontas a shainaithint, tugtar tús áite don tsaoirse cainte </text:p>
        <text:p text:style-name="StyleDefaut11grasItalique"/>
        <text:p text:style-name="P57">Aithníonn beagnach aon trian de mhuintir na hEorpa gurb í an tsaoirse cainte (34%) an ghné is tábhachtaí de shochaí dhaonlathach, agus toghcháin shaora agus chóra (32%) agus urraim don smacht reachta agus do chosaint na gceart bunúsach (31%) ina dhiaidh sin. </text:p>
        <text:p text:style-name="P57"><draw:g text:anchor-type="paragraph" draw:z-index="6" draw:name="Objet de groupe 6" draw:style-name="gr2"><draw:frame draw:style-name="gr147" draw:text-style-name="P76" svg:width="0.389cm" svg:height="0.482cm" svg:x="16.288cm" svg:y="14.473cm"><draw:text-box><text:p/></draw:text-box></draw:frame><draw:path draw:style-name="gr80" draw:text-style-name="P119" svg:width="6.867cm" svg:height="5.891cm" svg:x="7.519cm" svg:y="8.757cm" svg:viewBox="0 0 6868 5892" svg:d="M6868 0h-6868v336h6868zM6467 465h-6467v336h6467zM6260 930h-6260v324h6260zM5652 1396h-5652v323h5652zM5251 1861h-5251v323h5251zM5251 2314h-5251v335h5251zM4436 2779h-4436v335h4436zM4242 3244h-4242v336h4242zM2833 3709h-2833v336h2833zM2225 4174h-2225v323h2225zM207 4639h-207v323h207zM207 5104h-207v323h207zM402 5556h-402v336h402z"><text:p/></draw:path><draw:frame draw:style-name="gr90" draw:text-style-name="P80" svg:width="0.267cm" svg:height="0.309cm" svg:x="14.496cm" svg:y="8.821cm"><draw:text-box><text:p text:style-name="P78"><text:span text:style-name="T71">34</text:span></text:p></draw:text-box></draw:frame><draw:frame draw:style-name="gr72" draw:text-style-name="P102" svg:width="0.269cm" svg:height="0.302cm" svg:x="14.092cm" svg:y="9.292cm"><draw:text-box><text:p text:style-name="P78"><text:span text:style-name="T68">32</text:span></text:p></draw:text-box></draw:frame><draw:frame draw:style-name="gr74" draw:text-style-name="P102" svg:width="0.267cm" svg:height="0.302cm" svg:x="13.887cm" svg:y="9.756cm"><draw:text-box><text:p text:style-name="P78"><text:span text:style-name="T68">31</text:span></text:p></draw:text-box></draw:frame><draw:frame draw:style-name="gr140" draw:text-style-name="P102" svg:width="0.244cm" svg:height="0.302cm" svg:x="13.284cm" svg:y="10.222cm"><draw:text-box><text:p text:style-name="P78"><text:span text:style-name="T68">2</text:span></text:p></draw:text-box></draw:frame><draw:frame draw:style-name="gr72" draw:text-style-name="P102" svg:width="0.269cm" svg:height="0.302cm" svg:x="12.878cm" svg:y="10.677cm"><draw:text-box><text:p text:style-name="P78"><text:span text:style-name="T68">26</text:span></text:p></draw:text-box></draw:frame><draw:frame draw:style-name="gr72" draw:text-style-name="P102" svg:width="0.269cm" svg:height="0.302cm" svg:x="12.878cm" svg:y="11.143cm"><draw:text-box><text:p text:style-name="P78"><text:span text:style-name="T68">26</text:span></text:p></draw:text-box></draw:frame><draw:frame draw:style-name="gr72" draw:text-style-name="P102" svg:width="0.269cm" svg:height="0.302cm" svg:x="12.07cm" svg:y="11.607cm"><draw:text-box><text:p text:style-name="P78"><text:span text:style-name="T68">22</text:span></text:p></draw:text-box></draw:frame><draw:frame draw:style-name="gr88" draw:text-style-name="P80" svg:width="0.269cm" svg:height="0.309cm" svg:x="11.869cm" svg:y="12.07cm"><draw:text-box><text:p text:style-name="P78"><text:span text:style-name="T71">21</text:span></text:p></draw:text-box></draw:frame><draw:frame draw:style-name="gr72" draw:text-style-name="P102" svg:width="0.269cm" svg:height="0.302cm" svg:x="10.455cm" svg:y="12.54cm"><draw:text-box><text:p text:style-name="P78"><text:span text:style-name="T68">14</text:span></text:p></draw:text-box></draw:frame><draw:frame draw:style-name="gr72" draw:text-style-name="P102" svg:width="0.269cm" svg:height="0.302cm" svg:x="9.85cm" svg:y="13.004cm"><draw:text-box><text:p text:style-name="P78"><text:span text:style-name="T68">11</text:span></text:p></draw:text-box></draw:frame><draw:frame draw:style-name="gr73" draw:text-style-name="P102" svg:width="0.246cm" svg:height="0.302cm" svg:x="7.83cm" svg:y="13.469cm"><draw:text-box><text:p text:style-name="P78"><text:span text:style-name="T68">1</text:span></text:p></draw:text-box></draw:frame><draw:frame draw:style-name="gr73" draw:text-style-name="P102" svg:width="0.246cm" svg:height="0.302cm" svg:x="7.83cm" svg:y="13.924cm"><draw:text-box><text:p text:style-name="P78"><text:span text:style-name="T68">1</text:span></text:p></draw:text-box></draw:frame><draw:frame draw:style-name="gr73" draw:text-style-name="P102" svg:width="0.246cm" svg:height="0.302cm" svg:x="8.031cm" svg:y="14.388cm"><draw:text-box><text:p text:style-name="P78"><text:span text:style-name="T68">2</text:span></text:p></draw:text-box></draw:frame><draw:frame draw:style-name="gr217" draw:text-style-name="P105" svg:width="3.162cm" svg:height="0.309cm" svg:x="4.26cm" svg:y="8.784cm"><draw:text-box><text:p text:style-name="P104"><text:span text:style-name="T72">Saoirse cainte</text:span></text:p></draw:text-box></draw:frame><draw:frame draw:style-name="gr218" draw:text-style-name="P109" svg:width="2.378cm" svg:height="0.302cm" svg:x="5.119cm" svg:y="9.254cm"><draw:text-box><text:p text:style-name="P104"><text:span text:style-name="T65">Toghcháin shaora chóra</text:span></text:p></draw:text-box></draw:frame><draw:frame draw:style-name="gr219" draw:text-style-name="P109" svg:width="6.488cm" svg:height="0.302cm" svg:x="0.94cm" svg:y="9.717cm"><draw:text-box><text:p text:style-name="P104"><text:span text:style-name="T65">An smacht reachta a urramú agus cearta bunúsacha a chosaint</text:span></text:p></draw:text-box></draw:frame><draw:frame draw:style-name="gr220" draw:text-style-name="P109" svg:width="2.207cm" svg:height="0.302cm" svg:x="5.417cm" svg:y="10.183cm"><draw:text-box><text:p text:style-name="P104"><text:span text:style-name="T65">An t-éilliú a chomhrac</text:span></text:p></draw:text-box></draw:frame><draw:frame draw:style-name="gr221" draw:text-style-name="P109" svg:width="3.319cm" svg:height="0.302cm" svg:x="4.105cm" svg:y="10.651cm"><draw:text-box><text:p text:style-name="P104"><text:span text:style-name="T65">Córas ceartais neamhspleách</text:span></text:p></draw:text-box></draw:frame><draw:frame draw:style-name="gr222" draw:text-style-name="P109" svg:width="5.525cm" svg:height="0.302cm" svg:x="2.205cm" svg:y="11.116cm"><draw:text-box><text:p text:style-name="P104"><text:span text:style-name="T65">Trédhearcacht agus cuntasacht na gceannairí polaitiúla</text:span></text:p></draw:text-box></draw:frame><draw:frame draw:style-name="gr223" draw:text-style-name="P109" svg:width="9.067cm" svg:height="0.302cm" svg:x="0.279cm" svg:y="11.582cm"><draw:text-box><text:p text:style-name="P104"><text:span text:style-name="T65">Saoránaigh a bheith in ann páirt a ghlacadh i ndíospóireacht phoiblí agus i gcinnteoireacht</text:span></text:p></draw:text-box></draw:frame><draw:frame draw:style-name="gr224" draw:text-style-name="P105" svg:width="4.296cm" svg:height="0.309cm" svg:x="3.21cm" svg:y="12.044cm"><draw:text-box><text:p text:style-name="P104"><text:span text:style-name="T72">Saoirse agus neamhspleáchas na meán</text:span></text:p></draw:text-box></draw:frame><draw:frame draw:style-name="gr225" draw:text-style-name="P109" svg:width="3.52cm" svg:height="0.302cm" svg:x="3.858cm" svg:y="12.501cm"><draw:text-box><text:p text:style-name="P104"><text:span text:style-name="T65">Meas ar chearta mionlach</text:span></text:p></draw:text-box></draw:frame><draw:frame draw:style-name="gr226" draw:text-style-name="P109" svg:width="5.27cm" svg:height="0.302cm" svg:x="2.131cm" svg:y="12.967cm"><draw:text-box><text:p text:style-name="P104"><text:span text:style-name="T65">Freasúra láidir atá in ann an rialtas a cháineadh</text:span></text:p></draw:text-box></draw:frame><draw:frame draw:style-name="gr227" draw:text-style-name="P109" svg:width="0.652cm" svg:height="0.302cm" svg:x="6.615cm" svg:y="13.413cm"><draw:text-box><text:p text:style-name="P104"><text:span text:style-name="T65">Eile</text:span></text:p></draw:text-box></draw:frame><draw:frame draw:style-name="gr228" draw:text-style-name="P109" svg:width="1.359cm" svg:height="0.302cm" svg:x="6.794cm" svg:y="13.898cm"><draw:text-box><text:p text:style-name="P104"><text:span text:style-name="T65">Ceann ar bith</text:span></text:p></draw:text-box></draw:frame><draw:frame draw:style-name="gr229" draw:text-style-name="P109" svg:width="1.611cm" svg:height="0.302cm" svg:x="6.167cm" svg:y="14.364cm"><draw:text-box><text:p text:style-name="P104"><text:span text:style-name="T65">Níl a fhios agam</text:span></text:p></draw:text-box></draw:frame><draw:frame draw:style-name="gr230" draw:text-style-name="P115" svg:width="11.219cm" svg:height="0.336cm" svg:x="0.067cm" svg:y="7.823cm"><draw:text-box><text:p text:style-name="P78"><text:span text:style-name="T79">C3 </text:span><text:span text:style-name="T80">I do thuairim, cé acu díobh seo a leanas na gnéithe is tábhachtaí de shochaí dhaonlathach </text:span></text:p></draw:text-box></draw:frame><draw:frame draw:style-name="gr231" draw:text-style-name="P115" svg:width="1.664cm" svg:height="0.479cm" svg:x="11.539cm" svg:y="7.823cm"><draw:text-box><text:p/></draw:text-box></draw:frame><draw:frame draw:style-name="gr232" draw:text-style-name="P115" svg:width="0.618cm" svg:height="0.479cm" svg:x="0.57cm" svg:y="8.158cm"><draw:text-box><text:p/></draw:text-box></draw:frame><draw:frame draw:style-name="gr117" draw:text-style-name="P126" svg:width="0.743cm" svg:height="0.479cm" svg:x="0.067cm" svg:y="8.821cm"><draw:text-box><text:p/></draw:text-box></draw:frame></draw:g>Cé gurb iad saoirsí bunúsacha daonlathacha is mó atá ina n-ábhar imní do na saoránaigh, tá an comhrac i gcoinne an éillithe agus neamhspleáchas na n-institiúidí ina bpríomhábhar imní freisin: an t-éilliú a chomhrac (28 %), neamhspleáchas an chórais ceartais (26 %), trédhearcacht agus cuntasacht na gceannairí polaitiúla (26 %). </text:p>
        <text:p text:style-name="P57">Tá na gnéithe sin i bhfad chun tosaigh ar shaincheisteanna a bhaineann leis an iolrachas daonlathach agus leis an spás sibhialta: rannpháirtíocht na saoránach sa díospóireacht phoiblí agus sa chinnteoireacht (22 %), chomh maith le saoirse agus neamhspleáchas na meán (21 %). </text:p>
        <text:p text:style-name="P57">Ní luaitear cearta na mionlach (14%) agus an fhreasúra pholaitiúil (11%) chomh minic céanna. </text:p>
        <text:p text:style-name="P57"/>
        <text:p text:style-name="StyleDefaut11grasItalique">Tá éagsúlacht sna tuairimí ar na nithe is tábhachtaí i ndaonlathas ar fud Bhallstáit an Aontais </text:p>
        <text:p text:style-name="P57">Cé gurb í an tsaoirse cainte an ghné is mó a luaitear ar leibhéal an Aontais, tá éagsúlacht ag baint lena suntasacht ar fud an Aontais Eorpaigh: is gnách go mbíonn sé i réim san iarthuaisceart, mar shampla san Ísiltír (45 %), sa Danmhairg (44%) agus sa tSualainn (41%). Is iad an <text:span text:style-name="T15">Laitvia</text:span> (43 %), an Rómáin (42%) agus an <text:span text:style-name="T15">Liotuáin </text:span>(41%) is mó a luann saorthoghcháin chóra. </text:p>
        <text:p text:style-name="P57">Ar an taobh eile, tá an t-éilliú níos troime sa deisceart agus san oirthear: sa Bhulgáir, measann 50 % de na freagróirí gurb é an comhrac i gcoinne an éillithe an ghné is tábhachtaí de dhaonlathas, atá i bhfad níos mó ná meán an Aontais (28 %). Ar an gcaoi chéanna, tá sciartha arda le fáil sa Phortaingéil (46 %), sa Chróit (44%) agus sa Ghréig (42%). </text:p>
        <text:p text:style-name="P45">Tá meas ar chearta mionlach agus cur i gcoinne láidir an rialtas a cháineadh íseal go leor i ngach Ballstát, nach mó ná 22% (Lucsamburg, do chearta mionlaigh) agus 21% (Málta, don fhreasúra), faoi seach. </text:p>
        <text:p text:style-name="P44"><draw:frame draw:style-name="fr2" draw:name="Cadre2" text:anchor-type="paragraph" svg:x="-0.582cm" svg:y="0.15cm" svg:width="18.344cm" draw:z-index="7"><draw:text-box fo:min-height="2.05cm"><text:p text:style-name="Frame_20_contents"/><table:table table:name="Tableau3" table:style-name="Tableau3"><table:table-column table:style-name="Tableau3.A"/><table:table-column table:style-name="Tableau3.B"/><table:table-column table:style-name="Tableau3.C"/><table:table-column table:style-name="Tableau3.D"/><table:table-column table:style-name="Tableau3.E"/><table:table-column table:style-name="Tableau3.F"/><table:table-column table:style-name="Tableau3.G"/><table:table-column table:style-name="Tableau3.H"/><table:table-column table:style-name="Tableau3.I"/><table:table-column table:style-name="Tableau3.J"/><table:table-column table:style-name="Tableau3.K"/><table:table-column table:style-name="Tableau3.L"/><table:table-column table:style-name="Tableau3.M"/><table:table-column table:style-name="Tableau3.I"/><table:table-column table:style-name="Tableau3.O"/><table:table-column table:style-name="Tableau3.P"/><table:table-column table:style-name="Tableau3.Q"/><table:table-column table:style-name="Tableau3.O"/><table:table-column table:style-name="Tableau3.S"/><table:table-column table:style-name="Tableau3.T"/><table:table-column table:style-name="Tableau3.U"/><table:table-column table:style-name="Tableau3.V"/><table:table-column table:style-name="Tableau3.W"/><table:table-column table:style-name="Tableau3.L"/><table:table-column table:style-name="Tableau3.Y"/><table:table-column table:style-name="Tableau3.I"/><table:table-column table:style-name="Tableau3.a"/><table:table-column table:style-name="Tableau3.I"/><table:table-column table:style-name="Tableau3.c"/><table:table-row table:style-name="Tableau3.1"><table:table-cell table:style-name="Tableau3.A1" table:number-columns-spanned="29" office:value-type="string"><text:p text:style-name="P25">C3 I do thuairim, cé acu díobh seo a leanas na gnéithe is tábhachtaí de shochaí dhaonlathach?</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 table:style-name="Tableau3.2"><table:table-cell table:style-name="Tableau3.A1" office:value-type="string"><text:p text:style-name="P28">Bonn: AE27 (%)</text:p></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cell table:style-name="Tableau3.A1" office:value-type="string"><text:p text:style-name="P27"/></table:table-cell></table:table-row><table:table-row table:style-name="Tableau3.3"><table:table-cell table:style-name="Tableau3.A1" office:value-type="string"><text:p text:style-name="P27"/></table:table-cell><table:table-cell table:style-name="Tableau3.B3" office:value-type="string"><text:p text:style-name="P29">AE27</text:p></table:table-cell><table:table-cell table:style-name="Tableau3.A1" office:value-type="string"><text:p text:style-name="P26">BE</text:p></table:table-cell><table:table-cell table:style-name="Tableau3.B3" office:value-type="string"><text:p text:style-name="P29">BG</text:p></table:table-cell><table:table-cell table:style-name="Tableau3.B3" office:value-type="string"><text:p text:style-name="P29">CZ</text:p></table:table-cell><table:table-cell table:style-name="Tableau3.B3" office:value-type="string"><text:p text:style-name="P29">DK</text:p></table:table-cell><table:table-cell table:style-name="Tableau3.B3" office:value-type="string"><text:p text:style-name="P29">DE</text:p></table:table-cell><table:table-cell table:style-name="Tableau3.B3" office:value-type="string"><text:p text:style-name="P29">EE</text:p></table:table-cell><table:table-cell table:style-name="Tableau3.B3" office:value-type="string"><text:p text:style-name="P29">IE</text:p></table:table-cell><table:table-cell table:style-name="Tableau3.B3" office:value-type="string"><text:p text:style-name="P29">EL</text:p></table:table-cell><table:table-cell table:style-name="Tableau3.B3" office:value-type="string"><text:p text:style-name="P29">ES</text:p></table:table-cell><table:table-cell table:style-name="Tableau3.B3" office:value-type="string"><text:p text:style-name="P29">FR</text:p></table:table-cell><table:table-cell table:style-name="Tableau3.B3" office:value-type="string"><text:p text:style-name="P29">HR</text:p></table:table-cell><table:table-cell table:style-name="Tableau3.B3" office:value-type="string"><text:p text:style-name="P29">IT</text:p></table:table-cell><table:table-cell table:style-name="Tableau3.B3" office:value-type="string"><text:p text:style-name="P29">CY</text:p></table:table-cell><table:table-cell table:style-name="Tableau3.B3" office:value-type="string"><text:p text:style-name="P29">LV</text:p></table:table-cell><table:table-cell table:style-name="Tableau3.B3" office:value-type="string"><text:p text:style-name="P29">LT</text:p></table:table-cell><table:table-cell table:style-name="Tableau3.B3" office:value-type="string"><text:p text:style-name="P29">LU</text:p></table:table-cell><table:table-cell table:style-name="Tableau3.B3" office:value-type="string"><text:p text:style-name="P29">HU</text:p></table:table-cell><table:table-cell table:style-name="Tableau3.B3" office:value-type="string"><text:p text:style-name="P29">MT</text:p></table:table-cell><table:table-cell table:style-name="Tableau3.B3" office:value-type="string"><text:p text:style-name="P29">NL</text:p></table:table-cell><table:table-cell table:style-name="Tableau3.B3" office:value-type="string"><text:p text:style-name="P29">AT</text:p></table:table-cell><table:table-cell table:style-name="Tableau3.B3" office:value-type="string"><text:p text:style-name="P29">PL</text:p></table:table-cell><table:table-cell table:style-name="Tableau3.B3" office:value-type="string"><text:p text:style-name="P29">PT</text:p></table:table-cell><table:table-cell table:style-name="Tableau3.B3" office:value-type="string"><text:p text:style-name="P29">RO</text:p></table:table-cell><table:table-cell table:style-name="Tableau3.B3" office:value-type="string"><text:p text:style-name="P29">SI</text:p></table:table-cell><table:table-cell table:style-name="Tableau3.B3" office:value-type="string"><text:p text:style-name="P29">SK</text:p></table:table-cell><table:table-cell table:style-name="Tableau3.B3" office:value-type="string"><text:p text:style-name="P29">FI</text:p></table:table-cell><table:table-cell table:style-name="Tableau3.B3" office:value-type="string"><text:p text:style-name="P29">SE</text:p></table:table-cell></table:table-row><table:table-row><table:table-cell table:style-name="Tableau3.A4" office:value-type="string"><text:p text:style-name="P30">Saoirse cainte / saoirse cainte</text:p></table:table-cell><table:table-cell table:style-name="Tableau3.B4" office:value-type="float" office:value="34"><text:p text:style-name="P32">34</text:p></table:table-cell><table:table-cell table:style-name="Tableau3.C4" office:value-type="float" office:value="38"><text:p text:style-name="P33">38</text:p></table:table-cell><table:table-cell table:style-name="Tableau3.D4" office:value-type="float" office:value="22"><text:p text:style-name="P31">22</text:p></table:table-cell><table:table-cell table:style-name="Tableau3.B4" office:value-type="float" office:value="33"><text:p text:style-name="P33">33</text:p></table:table-cell><table:table-cell table:style-name="Tableau3.F4" office:value-type="float" office:value="44"><text:p text:style-name="P33">44</text:p></table:table-cell><table:table-cell table:style-name="Tableau3.C4" office:value-type="float" office:value="38"><text:p text:style-name="P33">38</text:p></table:table-cell><table:table-cell table:style-name="Tableau3.B4" office:value-type="float" office:value="33"><text:p text:style-name="P33">33</text:p></table:table-cell><table:table-cell table:style-name="Tableau3.I4" office:value-type="float" office:value="32"><text:p text:style-name="P31">32</text:p></table:table-cell><table:table-cell table:style-name="Tableau3.I4" office:value-type="float" office:value="32"><text:p text:style-name="P31">32</text:p></table:table-cell><table:table-cell table:style-name="Tableau3.K4" office:value-type="float" office:value="24"><text:p text:style-name="P31">24</text:p></table:table-cell><table:table-cell table:style-name="Tableau3.L4" office:value-type="float" office:value="36"><text:p text:style-name="P33">36</text:p></table:table-cell><table:table-cell table:style-name="Tableau3.I4" office:value-type="float" office:value="31"><text:p text:style-name="P31">31</text:p></table:table-cell><table:table-cell table:style-name="Tableau3.L4" office:value-type="float" office:value="36"><text:p text:style-name="P33">36</text:p></table:table-cell><table:table-cell table:style-name="Tableau3.O4" office:value-type="float" office:value="29"><text:p text:style-name="P31">29</text:p></table:table-cell><table:table-cell table:style-name="Tableau3.P4" office:value-type="float" office:value="27"><text:p text:style-name="P31">27</text:p></table:table-cell><table:table-cell table:style-name="Tableau3.P4" office:value-type="float" office:value="26"><text:p text:style-name="P31">26</text:p></table:table-cell><table:table-cell table:style-name="Tableau3.I4" office:value-type="float" office:value="32"><text:p text:style-name="P31">32</text:p></table:table-cell><table:table-cell table:style-name="Tableau3.O4" office:value-type="float" office:value="29"><text:p text:style-name="P31">29</text:p></table:table-cell><table:table-cell table:style-name="Tableau3.O4" office:value-type="float" office:value="29"><text:p text:style-name="P31">29</text:p></table:table-cell><table:table-cell table:style-name="Tableau3.U4" office:value-type="float" office:value="45"><text:p text:style-name="P33">45</text:p></table:table-cell><table:table-cell table:style-name="Tableau3.L4" office:value-type="float" office:value="37"><text:p text:style-name="P33">37</text:p></table:table-cell><table:table-cell table:style-name="Tableau3.B4" office:value-type="float" office:value="34"><text:p text:style-name="P33">34</text:p></table:table-cell><table:table-cell table:style-name="Tableau3.P4" office:value-type="float" office:value="25"><text:p text:style-name="P31">25</text:p></table:table-cell><table:table-cell table:style-name="Tableau3.I4" office:value-type="float" office:value="30"><text:p text:style-name="P31">30</text:p></table:table-cell><table:table-cell table:style-name="Tableau3.O4" office:value-type="float" office:value="28"><text:p text:style-name="P31">28</text:p></table:table-cell><table:table-cell table:style-name="Tableau3.I4" office:value-type="float" office:value="30"><text:p text:style-name="P31">30</text:p></table:table-cell><table:table-cell table:style-name="Tableau3.L4" office:value-type="float" office:value="36"><text:p text:style-name="P33">36</text:p></table:table-cell><table:table-cell table:style-name="Tableau3.c4" office:value-type="float" office:value="41"><text:p text:style-name="P33">41</text:p></table:table-cell></table:table-row><table:table-row><table:table-cell table:style-name="Tableau3.A5" office:value-type="string"><text:p text:style-name="P30">Toghcháin shaora chóra</text:p></table:table-cell><table:table-cell table:style-name="Tableau3.I4" office:value-type="float" office:value="32"><text:p text:style-name="P29">32</text:p></table:table-cell><table:table-cell table:style-name="Tableau3.B4" office:value-type="float" office:value="33"><text:p text:style-name="P33">33</text:p></table:table-cell><table:table-cell table:style-name="Tableau3.L4" office:value-type="float" office:value="35"><text:p text:style-name="P33">35</text:p></table:table-cell><table:table-cell table:style-name="Tableau3.L4" office:value-type="float" office:value="37"><text:p text:style-name="P33">37</text:p></table:table-cell><table:table-cell table:style-name="Tableau3.L4" office:value-type="float" office:value="36"><text:p text:style-name="P33">36</text:p></table:table-cell><table:table-cell table:style-name="Tableau3.C4" office:value-type="float" office:value="38"><text:p text:style-name="P33">38</text:p></table:table-cell><table:table-cell table:style-name="Tableau3.C4" office:value-type="float" office:value="38"><text:p text:style-name="P33">38</text:p></table:table-cell><table:table-cell table:style-name="Tableau3.L4" office:value-type="float" office:value="37"><text:p text:style-name="P33">37</text:p></table:table-cell><table:table-cell table:style-name="Tableau3.D4" office:value-type="float" office:value="20"><text:p text:style-name="P31">20</text:p></table:table-cell><table:table-cell table:style-name="Tableau3.P4" office:value-type="float" office:value="26"><text:p text:style-name="P31">26</text:p></table:table-cell><table:table-cell table:style-name="Tableau3.P4" office:value-type="float" office:value="26"><text:p text:style-name="P31">26</text:p></table:table-cell><table:table-cell table:style-name="Tableau3.I4" office:value-type="float" office:value="31"><text:p text:style-name="P31">31</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F4" office:value-type="float" office:value="43"><text:p text:style-name="P33">43</text:p></table:table-cell><table:table-cell table:style-name="Tableau3.c4" office:value-type="float" office:value="41"><text:p text:style-name="P33">41</text:p></table:table-cell><table:table-cell table:style-name="Tableau3.O4" office:value-type="float" office:value="28"><text:p text:style-name="P31">28</text:p></table:table-cell><table:table-cell table:style-name="Tableau3.L4" office:value-type="float" office:value="36"><text:p text:style-name="P33">36</text:p></table:table-cell><table:table-cell table:style-name="Tableau3.I4" office:value-type="float" office:value="32"><text:p text:style-name="P31">32</text:p></table:table-cell><table:table-cell table:style-name="Tableau3.F4" office:value-type="float" office:value="43"><text:p text:style-name="P33">43</text:p></table:table-cell><table:table-cell table:style-name="Tableau3.L4" office:value-type="float" office:value="35"><text:p text:style-name="P33">35</text:p></table:table-cell><table:table-cell table:style-name="Tableau3.C4" office:value-type="float" office:value="39"><text:p text:style-name="P33">39</text:p></table:table-cell><table:table-cell table:style-name="Tableau3.O4" office:value-type="float" office:value="28"><text:p text:style-name="P31">28</text:p></table:table-cell><table:table-cell table:style-name="Tableau3.c4" office:value-type="float" office:value="42"><text:p text:style-name="P33">42</text:p></table:table-cell><table:table-cell table:style-name="Tableau3.I4" office:value-type="float" office:value="30"><text:p text:style-name="P31">30</text:p></table:table-cell><table:table-cell table:style-name="Tableau3.I4" office:value-type="float" office:value="32"><text:p text:style-name="P31">32</text:p></table:table-cell><table:table-cell table:style-name="Tableau3.c4" office:value-type="float" office:value="41"><text:p text:style-name="P33">41</text:p></table:table-cell><table:table-cell table:style-name="Tableau3.c4" office:value-type="float" office:value="41"><text:p text:style-name="P33">41</text:p></table:table-cell></table:table-row><table:table-row><table:table-cell table:style-name="Tableau3.A4" office:value-type="string"><text:p text:style-name="P30">An smacht reachta a urramú agus cearta bunúsacha a chosaint</text:p></table:table-cell><table:table-cell table:style-name="Tableau3.I4" office:value-type="float" office:value="31"><text:p text:style-name="P29">31</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I4" office:value-type="float" office:value="32"><text:p text:style-name="P31">32</text:p></table:table-cell><table:table-cell table:style-name="Tableau3.I4" office:value-type="float" office:value="32"><text:p text:style-name="P31">32</text:p></table:table-cell><table:table-cell table:style-name="Tableau3.I4" office:value-type="float" office:value="31"><text:p text:style-name="P31">31</text:p></table:table-cell><table:table-cell table:style-name="Tableau3.I4" office:value-type="float" office:value="32"><text:p text:style-name="P31">32</text:p></table:table-cell><table:table-cell table:style-name="Tableau3.O4" office:value-type="float" office:value="28"><text:p text:style-name="P31">28</text:p></table:table-cell><table:table-cell table:style-name="Tableau3.L4" office:value-type="float" office:value="35"><text:p text:style-name="P33">35</text:p></table:table-cell><table:table-cell table:style-name="Tableau3.L4" office:value-type="float" office:value="35"><text:p text:style-name="P33">35</text:p></table:table-cell><table:table-cell table:style-name="Tableau3.O4" office:value-type="float" office:value="29"><text:p text:style-name="P31">29</text:p></table:table-cell><table:table-cell table:style-name="Tableau3.I4" office:value-type="float" office:value="32"><text:p text:style-name="P31">32</text:p></table:table-cell><table:table-cell table:style-name="Tableau3.L4" office:value-type="float" office:value="36"><text:p text:style-name="P33">36</text:p></table:table-cell><table:table-cell table:style-name="Tableau3.B4" office:value-type="float" office:value="33"><text:p text:style-name="P33">33</text:p></table:table-cell><table:table-cell table:style-name="Tableau3.O4" office:value-type="float" office:value="29"><text:p text:style-name="P31">29</text:p></table:table-cell><table:table-cell table:style-name="Tableau3.Q6" office:value-type="float" office:value="19"><text:p text:style-name="P31">19</text:p></table:table-cell><table:table-cell table:style-name="Tableau3.L4" office:value-type="float" office:value="35"><text:p text:style-name="P33">35</text:p></table:table-cell><table:table-cell table:style-name="Tableau3.B4" office:value-type="float" office:value="33"><text:p text:style-name="P33">33</text:p></table:table-cell><table:table-cell table:style-name="Tableau3.L4" office:value-type="float" office:value="37"><text:p text:style-name="P33">37</text:p></table:table-cell><table:table-cell table:style-name="Tableau3.K4" office:value-type="float" office:value="23"><text:p text:style-name="P31">23</text:p></table:table-cell><table:table-cell table:style-name="Tableau3.I4" office:value-type="float" office:value="31"><text:p text:style-name="P31">31</text:p></table:table-cell><table:table-cell table:style-name="Tableau3.P4" office:value-type="float" office:value="25"><text:p text:style-name="P31">25</text:p></table:table-cell><table:table-cell table:style-name="Tableau3.L4" office:value-type="float" office:value="36"><text:p text:style-name="P33">36</text:p></table:table-cell><table:table-cell table:style-name="Tableau3.B4" office:value-type="float" office:value="34"><text:p text:style-name="P33">34</text:p></table:table-cell><table:table-cell table:style-name="Tableau3.C4" office:value-type="float" office:value="39"><text:p text:style-name="P33">39</text:p></table:table-cell><table:table-cell table:style-name="Tableau3.L4" office:value-type="float" office:value="36"><text:p text:style-name="P33">36</text:p></table:table-cell><table:table-cell table:style-name="Tableau3.B4" office:value-type="float" office:value="33"><text:p text:style-name="P33">33</text:p></table:table-cell><table:table-cell table:style-name="Tableau3.O4" office:value-type="float" office:value="29"><text:p text:style-name="P31">29</text:p></table:table-cell></table:table-row><table:table-row><table:table-cell table:style-name="Tableau3.A7" office:value-type="string"><text:p text:style-name="P30">An t-éilliú a chomhrac</text:p></table:table-cell><table:table-cell table:style-name="Tableau3.O4" office:value-type="float" office:value="28"><text:p text:style-name="P29">28</text:p></table:table-cell><table:table-cell table:style-name="Tableau3.D4" office:value-type="float" office:value="20"><text:p text:style-name="P31">20</text:p></table:table-cell><table:table-cell table:style-name="Tableau3.D7" office:value-type="float" office:value="50"><text:p text:style-name="P33">50</text:p></table:table-cell><table:table-cell table:style-name="Tableau3.P4" office:value-type="float" office:value="27"><text:p text:style-name="P31">27</text:p></table:table-cell><table:table-cell table:style-name="Tableau3.D4" office:value-type="float" office:value="20"><text:p text:style-name="P31">20</text:p></table:table-cell><table:table-cell table:style-name="Tableau3.G7" office:value-type="float" office:value="17"><text:p text:style-name="P31">17</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c4" office:value-type="float" office:value="42"><text:p text:style-name="P33">42</text:p></table:table-cell><table:table-cell table:style-name="Tableau3.c4" office:value-type="float" office:value="41"><text:p text:style-name="P33">41</text:p></table:table-cell><table:table-cell table:style-name="Tableau3.P4" office:value-type="float" office:value="26"><text:p text:style-name="P31">26</text:p></table:table-cell><table:table-cell table:style-name="Tableau3.F4" office:value-type="float" office:value="44"><text:p text:style-name="P33">44</text:p></table:table-cell><table:table-cell table:style-name="Tableau3.I4" office:value-type="float" office:value="30"><text:p text:style-name="P31">30</text:p></table:table-cell><table:table-cell table:style-name="Tableau3.c4" office:value-type="float" office:value="41"><text:p text:style-name="P33">41</text:p></table:table-cell><table:table-cell table:style-name="Tableau3.I4" office:value-type="float" office:value="31"><text:p text:style-name="P31">31</text:p></table:table-cell><table:table-cell table:style-name="Tableau3.C4" office:value-type="float" office:value="38"><text:p text:style-name="P33">38</text:p></table:table-cell><table:table-cell table:style-name="Tableau3.D4" office:value-type="float" office:value="20"><text:p text:style-name="P31">20</text:p></table:table-cell><table:table-cell table:style-name="Tableau3.I4" office:value-type="float" office:value="31"><text:p text:style-name="P31">31</text:p></table:table-cell><table:table-cell table:style-name="Tableau3.Q6" office:value-type="float" office:value="18"><text:p text:style-name="P31">18</text:p></table:table-cell><table:table-cell table:style-name="Tableau3.G7" office:value-type="float" office:value="15"><text:p text:style-name="P31">15</text:p></table:table-cell><table:table-cell table:style-name="Tableau3.K4" office:value-type="float" office:value="24"><text:p text:style-name="P31">24</text:p></table:table-cell><table:table-cell table:style-name="Tableau3.D4" office:value-type="float" office:value="22"><text:p text:style-name="P31">22</text:p></table:table-cell><table:table-cell table:style-name="Tableau3.U4" office:value-type="float" office:value="46"><text:p text:style-name="P33">46</text:p></table:table-cell><table:table-cell table:style-name="Tableau3.c4" office:value-type="float" office:value="40"><text:p text:style-name="P33">40</text:p></table:table-cell><table:table-cell table:style-name="Tableau3.L4" office:value-type="float" office:value="36"><text:p text:style-name="P33">36</text:p></table:table-cell><table:table-cell table:style-name="Tableau3.L4" office:value-type="float" office:value="35"><text:p text:style-name="P33">35</text:p></table:table-cell><table:table-cell table:style-name="Tableau3.D4" office:value-type="float" office:value="20"><text:p text:style-name="P31">20</text:p></table:table-cell><table:table-cell table:style-name="Tableau3.D4" office:value-type="float" office:value="22"><text:p text:style-name="P31">22</text:p></table:table-cell></table:table-row><table:table-row><table:table-cell table:style-name="Tableau3.A4" office:value-type="string"><text:p text:style-name="P30">Córas ceartais neamhspleách</text:p></table:table-cell><table:table-cell table:style-name="Tableau3.P4" office:value-type="float" office:value="26"><text:p text:style-name="P29">26</text:p></table:table-cell><table:table-cell table:style-name="Tableau3.P4" office:value-type="float" office:value="27"><text:p text:style-name="P31">27</text:p></table:table-cell><table:table-cell table:style-name="Tableau3.C4" office:value-type="float" office:value="38"><text:p text:style-name="P33">38</text:p></table:table-cell><table:table-cell table:style-name="Tableau3.P4" office:value-type="float" office:value="25"><text:p text:style-name="P31">25</text:p></table:table-cell><table:table-cell table:style-name="Tableau3.P4" office:value-type="float" office:value="27"><text:p text:style-name="P31">27</text:p></table:table-cell><table:table-cell table:style-name="Tableau3.P4" office:value-type="float" office:value="25"><text:p text:style-name="P31">25</text:p></table:table-cell><table:table-cell table:style-name="Tableau3.K4" office:value-type="float" office:value="24"><text:p text:style-name="P31">24</text:p></table:table-cell><table:table-cell table:style-name="Tableau3.P4" office:value-type="float" office:value="26"><text:p text:style-name="P31">26</text:p></table:table-cell><table:table-cell table:style-name="Tableau3.L4" office:value-type="float" office:value="37"><text:p text:style-name="P33">37</text:p></table:table-cell><table:table-cell table:style-name="Tableau3.I4" office:value-type="float" office:value="31"><text:p text:style-name="P31">31</text:p></table:table-cell><table:table-cell table:style-name="Tableau3.D4" office:value-type="float" office:value="21"><text:p text:style-name="P31">21</text:p></table:table-cell><table:table-cell table:style-name="Tableau3.C4" office:value-type="float" office:value="39"><text:p text:style-name="P33">39</text:p></table:table-cell><table:table-cell table:style-name="Tableau3.D4" office:value-type="float" office:value="22"><text:p text:style-name="P31">22</text:p></table:table-cell><table:table-cell table:style-name="Tableau3.K4" office:value-type="float" office:value="24"><text:p text:style-name="P31">24</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K4" office:value-type="float" office:value="23"><text:p text:style-name="P31">23</text:p></table:table-cell><table:table-cell table:style-name="Tableau3.B4" office:value-type="float" office:value="34"><text:p text:style-name="P33">34</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I4" office:value-type="float" office:value="30"><text:p text:style-name="P31">30</text:p></table:table-cell><table:table-cell table:style-name="Tableau3.B4" office:value-type="float" office:value="34"><text:p text:style-name="P33">34</text:p></table:table-cell><table:table-cell table:style-name="Tableau3.K4" office:value-type="float" office:value="23"><text:p text:style-name="P31">23</text:p></table:table-cell><table:table-cell table:style-name="Tableau3.P4" office:value-type="float" office:value="26"><text:p text:style-name="P31">26</text:p></table:table-cell><table:table-cell table:style-name="Tableau3.O4" office:value-type="float" office:value="28"><text:p text:style-name="P31">28</text:p></table:table-cell><table:table-cell table:style-name="Tableau3.P4" office:value-type="float" office:value="27"><text:p text:style-name="P31">27</text:p></table:table-cell><table:table-cell table:style-name="Tableau3.I4" office:value-type="float" office:value="31"><text:p text:style-name="P31">31</text:p></table:table-cell><table:table-cell table:style-name="Tableau3.D4" office:value-type="float" office:value="21"><text:p text:style-name="P31">21</text:p></table:table-cell></table:table-row><table:table-row><table:table-cell table:style-name="Tableau3.A9" office:value-type="string"><text:p text:style-name="P30">Trédhearcacht agus cuntasacht na gceannairí polaitiúla</text:p></table:table-cell><table:table-cell table:style-name="Tableau3.P4" office:value-type="float" office:value="26"><text:p text:style-name="P29">26</text:p></table:table-cell><table:table-cell table:style-name="Tableau3.P4" office:value-type="float" office:value="25"><text:p text:style-name="P31">25</text:p></table:table-cell><table:table-cell table:style-name="Tableau3.P4" office:value-type="float" office:value="25"><text:p text:style-name="P31">25</text:p></table:table-cell><table:table-cell table:style-name="Tableau3.P4" office:value-type="float" office:value="25"><text:p text:style-name="P31">25</text:p></table:table-cell><table:table-cell table:style-name="Tableau3.D4" office:value-type="float" office:value="22"><text:p text:style-name="P31">22</text:p></table:table-cell><table:table-cell table:style-name="Tableau3.Q6" office:value-type="float" office:value="19"><text:p text:style-name="P31">19</text:p></table:table-cell><table:table-cell table:style-name="Tableau3.O4" office:value-type="float" office:value="28"><text:p text:style-name="P31">28</text:p></table:table-cell><table:table-cell table:style-name="Tableau3.I4" office:value-type="float" office:value="31"><text:p text:style-name="P31">31</text:p></table:table-cell><table:table-cell table:style-name="Tableau3.I4" office:value-type="float" office:value="32"><text:p text:style-name="P31">32</text:p></table:table-cell><table:table-cell table:style-name="Tableau3.L4" office:value-type="float" office:value="35"><text:p text:style-name="P33">35</text:p></table:table-cell><table:table-cell table:style-name="Tableau3.O4" office:value-type="float" office:value="29"><text:p text:style-name="P31">29</text:p></table:table-cell><table:table-cell table:style-name="Tableau3.O4" office:value-type="float" office:value="28"><text:p text:style-name="P31">28</text:p></table:table-cell><table:table-cell table:style-name="Tableau3.O4" office:value-type="float" office:value="29"><text:p text:style-name="P31">29</text:p></table:table-cell><table:table-cell table:style-name="Tableau3.C4" office:value-type="float" office:value="38"><text:p text:style-name="P33">38</text:p></table:table-cell><table:table-cell table:style-name="Tableau3.D4" office:value-type="float" office:value="22"><text:p text:style-name="P31">22</text:p></table:table-cell><table:table-cell table:style-name="Tableau3.L4" office:value-type="float" office:value="35"><text:p text:style-name="P33">35</text:p></table:table-cell><table:table-cell table:style-name="Tableau3.I4" office:value-type="float" office:value="31"><text:p text:style-name="P31">31</text:p></table:table-cell><table:table-cell table:style-name="Tableau3.O4" office:value-type="float" office:value="28"><text:p text:style-name="P31">28</text:p></table:table-cell><table:table-cell table:style-name="Tableau3.I4" office:value-type="float" office:value="32"><text:p text:style-name="P31">32</text:p></table:table-cell><table:table-cell table:style-name="Tableau3.D4" office:value-type="float" office:value="21"><text:p text:style-name="P31">21</text:p></table:table-cell><table:table-cell table:style-name="Tableau3.D4" office:value-type="float" office:value="20"><text:p text:style-name="P31">20</text:p></table:table-cell><table:table-cell table:style-name="Tableau3.D4" office:value-type="float" office:value="22"><text:p text:style-name="P31">22</text:p></table:table-cell><table:table-cell table:style-name="Tableau3.L4" office:value-type="float" office:value="37"><text:p text:style-name="P33">37</text:p></table:table-cell><table:table-cell table:style-name="Tableau3.K4" office:value-type="float" office:value="24"><text:p text:style-name="P31">24</text:p></table:table-cell><table:table-cell table:style-name="Tableau3.P4" office:value-type="float" office:value="26"><text:p text:style-name="P31">26</text:p></table:table-cell><table:table-cell table:style-name="Tableau3.D4" office:value-type="float" office:value="22"><text:p text:style-name="P31">22</text:p></table:table-cell><table:table-cell table:style-name="Tableau3.D4" office:value-type="float" office:value="21"><text:p text:style-name="P31">21</text:p></table:table-cell><table:table-cell table:style-name="Tableau3.D4" office:value-type="float" office:value="20"><text:p text:style-name="P31">20</text:p></table:table-cell></table:table-row><table:table-row><table:table-cell table:style-name="Tableau3.A4" office:value-type="string"><text:p text:style-name="P30">Saoirse agus neamhspleáchas na meán</text:p></table:table-cell><table:table-cell table:style-name="Tableau3.D4" office:value-type="float" office:value="21"><text:p text:style-name="P29">21</text:p></table:table-cell><table:table-cell table:style-name="Tableau3.G7" office:value-type="float" office:value="17"><text:p text:style-name="P31">17</text:p></table:table-cell><table:table-cell table:style-name="Tableau3.Q6" office:value-type="float" office:value="18"><text:p text:style-name="P31">18</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D4" office:value-type="float" office:value="21"><text:p text:style-name="P31">21</text:p></table:table-cell><table:table-cell table:style-name="Tableau3.P4" office:value-type="float" office:value="26"><text:p text:style-name="P31">26</text:p></table:table-cell><table:table-cell table:style-name="Tableau3.Q6" office:value-type="float" office:value="19"><text:p text:style-name="P31">19</text:p></table:table-cell><table:table-cell table:style-name="Tableau3.Q6" office:value-type="float" office:value="18"><text:p text:style-name="P31">18</text:p></table:table-cell><table:table-cell table:style-name="Tableau3.Q6" office:value-type="float" office:value="19"><text:p text:style-name="P31">19</text:p></table:table-cell><table:table-cell table:style-name="Tableau3.Q6" office:value-type="float" office:value="18"><text:p text:style-name="P31">18</text:p></table:table-cell><table:table-cell table:style-name="Tableau3.D4" office:value-type="float" office:value="20"><text:p text:style-name="P31">20</text:p></table:table-cell><table:table-cell table:style-name="Tableau3.D4" office:value-type="float" office:value="22"><text:p text:style-name="P31">22</text:p></table:table-cell><table:table-cell table:style-name="Tableau3.Q6" office:value-type="float" office:value="19"><text:p text:style-name="P31">19</text:p></table:table-cell><table:table-cell table:style-name="Tableau3.D4" office:value-type="float" office:value="21"><text:p text:style-name="P31">21</text:p></table:table-cell><table:table-cell table:style-name="Tableau3.P4" office:value-type="float" office:value="26"><text:p text:style-name="P31">26</text:p></table:table-cell><table:table-cell table:style-name="Tableau3.P4" office:value-type="float" office:value="25"><text:p text:style-name="P31">25</text:p></table:table-cell><table:table-cell table:style-name="Tableau3.D4" office:value-type="float" office:value="20"><text:p text:style-name="P31">20</text:p></table:table-cell><table:table-cell table:style-name="Tableau3.P4" office:value-type="float" office:value="25"><text:p text:style-name="P31">25</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I4" office:value-type="float" office:value="31"><text:p text:style-name="P31">31</text:p></table:table-cell><table:table-cell table:style-name="Tableau3.G7" office:value-type="float" office:value="16"><text:p text:style-name="P31">16</text:p></table:table-cell><table:table-cell table:style-name="Tableau3.G7" office:value-type="float" office:value="15"><text:p text:style-name="P31">15</text:p></table:table-cell><table:table-cell table:style-name="Tableau3.P4" office:value-type="float" office:value="27"><text:p text:style-name="P31">27</text:p></table:table-cell><table:table-cell table:style-name="Tableau3.D4" office:value-type="float" office:value="21"><text:p text:style-name="P31">21</text:p></table:table-cell><table:table-cell table:style-name="Tableau3.D4" office:value-type="float" office:value="22"><text:p text:style-name="P31">22</text:p></table:table-cell><table:table-cell table:style-name="Tableau3.P4" office:value-type="float" office:value="26"><text:p text:style-name="P31">26</text:p></table:table-cell></table:table-row><table:table-row><table:table-cell table:style-name="Tableau3.A11" office:value-type="string"><text:p text:style-name="P30">Saoránaigh a bheith in ann páirt a ghlacadh i ndíospóireacht phoiblí agus i gcinnteoireacht</text:p></table:table-cell><table:table-cell table:style-name="Tableau3.D4" office:value-type="float" office:value="22"><text:p text:style-name="P29">22</text:p></table:table-cell><table:table-cell table:style-name="Tableau3.D4" office:value-type="float" office:value="21"><text:p text:style-name="P31">21</text:p></table:table-cell><table:table-cell table:style-name="Tableau3.O4" office:value-type="float" office:value="29"><text:p text:style-name="P31">29</text:p></table:table-cell><table:table-cell table:style-name="Tableau3.Q6" office:value-type="float" office:value="19"><text:p text:style-name="P31">19</text:p></table:table-cell><table:table-cell table:style-name="Tableau3.D4" office:value-type="float" office:value="22"><text:p text:style-name="P31">22</text:p></table:table-cell><table:table-cell table:style-name="Tableau3.K4" office:value-type="float" office:value="23"><text:p text:style-name="P31">23</text:p></table:table-cell><table:table-cell table:style-name="Tableau3.O4" office:value-type="float" office:value="29"><text:p text:style-name="P31">29</text:p></table:table-cell><table:table-cell table:style-name="Tableau3.K4" office:value-type="float" office:value="24"><text:p text:style-name="P31">24</text:p></table:table-cell><table:table-cell table:style-name="Tableau3.K4" office:value-type="float" office:value="24"><text:p text:style-name="P31">24</text:p></table:table-cell><table:table-cell table:style-name="Tableau3.D4" office:value-type="float" office:value="20"><text:p text:style-name="P31">20</text:p></table:table-cell><table:table-cell table:style-name="Tableau3.P4" office:value-type="float" office:value="25"><text:p text:style-name="P31">25</text:p></table:table-cell><table:table-cell table:style-name="Tableau3.P4" office:value-type="float" office:value="26"><text:p text:style-name="P31">26</text:p></table:table-cell><table:table-cell table:style-name="Tableau3.D4" office:value-type="float" office:value="22"><text:p text:style-name="P31">22</text:p></table:table-cell><table:table-cell table:style-name="Tableau3.K4" office:value-type="float" office:value="23"><text:p text:style-name="P31">23</text:p></table:table-cell><table:table-cell table:style-name="Tableau3.D4" office:value-type="float" office:value="21"><text:p text:style-name="P31">21</text:p></table:table-cell><table:table-cell table:style-name="Tableau3.P4" office:value-type="float" office:value="25"><text:p text:style-name="P31">25</text:p></table:table-cell><table:table-cell table:style-name="Tableau3.I4" office:value-type="float" office:value="30"><text:p text:style-name="P31">30</text:p></table:table-cell><table:table-cell table:style-name="Tableau3.G7" office:value-type="float" office:value="16"><text:p text:style-name="P31">16</text:p></table:table-cell><table:table-cell table:style-name="Tableau3.K4" office:value-type="float" office:value="24"><text:p text:style-name="P31">24</text:p></table:table-cell><table:table-cell table:style-name="Tableau3.D4" office:value-type="float" office:value="21"><text:p text:style-name="P31">21</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D4" office:value-type="float" office:value="20"><text:p text:style-name="P31">20</text:p></table:table-cell><table:table-cell table:style-name="Tableau3.Q6" office:value-type="float" office:value="18"><text:p text:style-name="P31">18</text:p></table:table-cell><table:table-cell table:style-name="Tableau3.P4" office:value-type="float" office:value="27"><text:p text:style-name="P31">27</text:p></table:table-cell><table:table-cell table:style-name="Tableau3.D4" office:value-type="float" office:value="20"><text:p text:style-name="P31">20</text:p></table:table-cell><table:table-cell table:style-name="Tableau3.K4" office:value-type="float" office:value="23"><text:p text:style-name="P31">23</text:p></table:table-cell><table:table-cell table:style-name="Tableau3.K4" office:value-type="float" office:value="24"><text:p text:style-name="P31">24</text:p></table:table-cell></table:table-row><table:table-row><table:table-cell table:style-name="Tableau3.A4" office:value-type="string"><text:p text:style-name="P30">Meas ar chearta mionlach</text:p></table:table-cell><table:table-cell table:style-name="Tableau3.B12" office:value-type="float" office:value="14"><text:p text:style-name="P29">14</text:p></table:table-cell><table:table-cell table:style-name="Tableau3.B12" office:value-type="float" office:value="14"><text:p text:style-name="P31">14</text:p></table:table-cell><table:table-cell table:style-name="Tableau3.D12" office:value-type="float" office:value="5"><text:p text:style-name="P31">5</text:p></table:table-cell><table:table-cell table:style-name="Tableau3.D12" office:value-type="float" office:value="6"><text:p text:style-name="P31">6</text:p></table:table-cell><table:table-cell table:style-name="Tableau3.F12" office:value-type="float" office:value="12"><text:p text:style-name="P31">12</text:p></table:table-cell><table:table-cell table:style-name="Tableau3.B12" office:value-type="float" office:value="14"><text:p text:style-name="P31">14</text:p></table:table-cell><table:table-cell table:style-name="Tableau3.B12" office:value-type="float" office:value="13"><text:p text:style-name="P31">13</text:p></table:table-cell><table:table-cell table:style-name="Tableau3.G7" office:value-type="float" office:value="16"><text:p text:style-name="P31">16</text:p></table:table-cell><table:table-cell table:style-name="Tableau3.F12" office:value-type="float" office:value="10"><text:p text:style-name="P31">10</text:p></table:table-cell><table:table-cell table:style-name="Tableau3.F12" office:value-type="float" office:value="11"><text:p text:style-name="P31">11</text:p></table:table-cell><table:table-cell table:style-name="Tableau3.G7" office:value-type="float" office:value="17"><text:p text:style-name="P31">17</text:p></table:table-cell><table:table-cell table:style-name="Tableau3.M12" office:value-type="float" office:value="8"><text:p text:style-name="P31">8</text:p></table:table-cell><table:table-cell table:style-name="Tableau3.Q6" office:value-type="float" office:value="19"><text:p text:style-name="P31">19</text:p></table:table-cell><table:table-cell table:style-name="Tableau3.G7" office:value-type="float" office:value="17"><text:p text:style-name="P31">17</text:p></table:table-cell><table:table-cell table:style-name="Tableau3.F12" office:value-type="float" office:value="10"><text:p text:style-name="P31">10</text:p></table:table-cell><table:table-cell table:style-name="Tableau3.D12" office:value-type="float" office:value="6"><text:p text:style-name="P31">6</text:p></table:table-cell><table:table-cell table:style-name="Tableau3.D4" office:value-type="float" office:value="22"><text:p text:style-name="P31">22</text:p></table:table-cell><table:table-cell table:style-name="Tableau3.F12" office:value-type="float" office:value="11"><text:p text:style-name="P31">11</text:p></table:table-cell><table:table-cell table:style-name="Tableau3.Q6" office:value-type="float" office:value="19"><text:p text:style-name="P31">19</text:p></table:table-cell><table:table-cell table:style-name="Tableau3.F12" office:value-type="float" office:value="11"><text:p text:style-name="P31">11</text:p></table:table-cell><table:table-cell table:style-name="Tableau3.F12" office:value-type="float" office:value="11"><text:p text:style-name="P31">11</text:p></table:table-cell><table:table-cell table:style-name="Tableau3.F12" office:value-type="float" office:value="12"><text:p text:style-name="P31">12</text:p></table:table-cell><table:table-cell table:style-name="Tableau3.G7" office:value-type="float" office:value="15"><text:p text:style-name="P31">15</text:p></table:table-cell><table:table-cell table:style-name="Tableau3.M12" office:value-type="float" office:value="9"><text:p text:style-name="P31">9</text:p></table:table-cell><table:table-cell table:style-name="Tableau3.M12" office:value-type="float" office:value="9"><text:p text:style-name="P31">9</text:p></table:table-cell><table:table-cell table:style-name="Tableau3.F12" office:value-type="float" office:value="10"><text:p text:style-name="P31">10</text:p></table:table-cell><table:table-cell table:style-name="Tableau3.F12" office:value-type="float" office:value="12"><text:p text:style-name="P31">12</text:p></table:table-cell><table:table-cell table:style-name="Tableau3.F12" office:value-type="float" office:value="11"><text:p text:style-name="P31">11</text:p></table:table-cell></table:table-row><table:table-row><table:table-cell table:style-name="Tableau3.A13" office:value-type="string"><text:p text:style-name="P30">Freasúra láidir atá in ann an rialtas a cháineadh</text:p></table:table-cell><table:table-cell table:style-name="Tableau3.F12" office:value-type="float" office:value="11"><text:p text:style-name="P29">11</text:p></table:table-cell><table:table-cell table:style-name="Tableau3.B12" office:value-type="float" office:value="14"><text:p text:style-name="P31">14</text:p></table:table-cell><table:table-cell table:style-name="Tableau3.M12" office:value-type="float" office:value="9"><text:p text:style-name="P31">9</text:p></table:table-cell><table:table-cell table:style-name="Tableau3.M12" office:value-type="float" office:value="8"><text:p text:style-name="P31">8</text:p></table:table-cell><table:table-cell table:style-name="Tableau3.F12" office:value-type="float" office:value="11"><text:p text:style-name="P31">11</text:p></table:table-cell><table:table-cell table:style-name="Tableau3.G7" office:value-type="float" office:value="15"><text:p text:style-name="P31">15</text:p></table:table-cell><table:table-cell table:style-name="Tableau3.G7" office:value-type="float" office:value="15"><text:p text:style-name="P31">15</text:p></table:table-cell><table:table-cell table:style-name="Tableau3.G7" office:value-type="float" office:value="16"><text:p text:style-name="P31">16</text:p></table:table-cell><table:table-cell table:style-name="Tableau3.B12" office:value-type="float" office:value="13"><text:p text:style-name="P31">13</text:p></table:table-cell><table:table-cell table:style-name="Tableau3.F12" office:value-type="float" office:value="10"><text:p text:style-name="P31">10</text:p></table:table-cell><table:table-cell table:style-name="Tableau3.F12" office:value-type="float" office:value="11"><text:p text:style-name="P31">11</text:p></table:table-cell><table:table-cell table:style-name="Tableau3.F12" office:value-type="float" office:value="11"><text:p text:style-name="P31">11</text:p></table:table-cell><table:table-cell table:style-name="Tableau3.M12" office:value-type="float" office:value="8"><text:p text:style-name="P31">8</text:p></table:table-cell><table:table-cell table:style-name="Tableau3.G7" office:value-type="float" office:value="17"><text:p text:style-name="P31">17</text:p></table:table-cell><table:table-cell table:style-name="Tableau3.B12" office:value-type="float" office:value="14"><text:p text:style-name="P31">14</text:p></table:table-cell><table:table-cell table:style-name="Tableau3.F12" office:value-type="float" office:value="12"><text:p text:style-name="P31">12</text:p></table:table-cell><table:table-cell table:style-name="Tableau3.Q6" office:value-type="float" office:value="19"><text:p text:style-name="P31">19</text:p></table:table-cell><table:table-cell table:style-name="Tableau3.M12" office:value-type="float" office:value="8"><text:p text:style-name="P31">8</text:p></table:table-cell><table:table-cell table:style-name="Tableau3.D4" office:value-type="float" office:value="21"><text:p text:style-name="P31">21</text:p></table:table-cell><table:table-cell table:style-name="Tableau3.B12" office:value-type="float" office:value="14"><text:p text:style-name="P31">14</text:p></table:table-cell><table:table-cell table:style-name="Tableau3.M12" office:value-type="float" office:value="9"><text:p text:style-name="P31">9</text:p></table:table-cell><table:table-cell table:style-name="Tableau3.F12" office:value-type="float" office:value="11"><text:p text:style-name="P31">11</text:p></table:table-cell><table:table-cell table:style-name="Tableau3.M12" office:value-type="float" office:value="8"><text:p text:style-name="P31">8</text:p></table:table-cell><table:table-cell table:style-name="Tableau3.F12" office:value-type="float" office:value="10"><text:p text:style-name="P31">10</text:p></table:table-cell><table:table-cell table:style-name="Tableau3.M12" office:value-type="float" office:value="8"><text:p text:style-name="P31">8</text:p></table:table-cell><table:table-cell table:style-name="Tableau3.M12" office:value-type="float" office:value="9"><text:p text:style-name="P31">9</text:p></table:table-cell><table:table-cell table:style-name="Tableau3.F12" office:value-type="float" office:value="11"><text:p text:style-name="P31">11</text:p></table:table-cell><table:table-cell table:style-name="Tableau3.F12" office:value-type="float" office:value="10"><text:p text:style-name="P31">10</text:p></table:table-cell></table:table-row></table:table><text:p text:style-name="Frame_20_contents"/></draw:text-box></draw:frame></text:p>
        <text:p text:style-name="StyleDefaut11grasItalique">Léiríonn sonraí sochdhéimeagrafacha deighilt shuntasach ó ghlúin go glúin maidir leis an gcaoi a gceapann saoránaigh na hEorpa an daonlathas </text:p>
        <text:p text:style-name="P59">Léiríonn freagróirí atá 55 bliana d’aois nó níos sine <text:span text:style-name="T1">meon</text:span> níos láidre i leith cholúin institiúideacha an smachta reachta: is mó seans go luafaidh siad saorthoghcháin chóra (38 % i gcomparáid le 26 % i measc daoine idir 15-24 bliana d’aois), urraim agus cearta bunúsacha (38 % i gcomparáid le 24 %), córas ceartais neamhspleách (33 % i gcomparáid le 18 %), agus an t-éilliú a chomhrac (30 % i gcomparáid le 21 %). </text:p>
        <text:p text:style-name="P59">Os a choinne sin, tá na glúnta óga i bhfabhar coincheap níos rannpháirtí agus níos cuimsithí den daonlathas, rud a chuireann níos mó tábhachta ar urraim do chearta mionlach (20 % i measc daoine idir 15-24 bliana d’aois, i gcomparáid le 11 % i measc daoine atá 55 bliana d’aois nó níos sine), agus ar chumas na saoránach páirt a ghlacadh sa díospóireacht phoiblí (24 % i gcomparáid le 21 %). </text:p>
        <text:p text:style-name="P57">Tá an ceangal céanna sin le sláine institiúideach le fáil freisin i measc na saoránach atá níos criticiúla maidir le feidhmiú reatha an Aontais: is mó seans go rangófar iad siúd atá míshásta leis an urraim don smacht reachta san Aontas Eorpach sa chomhrac in aghaidh an éillithe (31 % i gcomparáid le 25 % i measc na ndaoine atá sásta). </text:p>
        <text:p text:style-name="P57"/>
        <text:h text:style-name="P74" text:outline-level="2"><text:bookmark-start text:name="__RefHeading___Toc4060_3967327191"/>2.2 Sástacht mheasctha leis an smacht reachta ar an leibhéal náisiúnta agus ar leibhéal an Aontais <text:bookmark-end text:name="__RefHeading___Toc4060_3967327191"/></text:h>
        <text:p text:style-name="StyleDefaut11grasItalique">Tá muintir na hEorpa deighilte maidir le hurraim don smacht reachta, go háirithe ar leibhéal an Aontais </text:p>
        <text:p text:style-name="P57">Tá tromlach caol de mhuintir na hEorpa sásta leis an urraim don smacht reachta ina dtír féin (51%, lena n-áirítear 17% atá an-sásta agus 34% atá sách sásta), i gcomparáid le 44% atá míshásta (27% sách míshásta agus 17% an-mhíshásta). </text:p>
        <text:p text:style-name="P57">Tá deighilt níos cothroime idir tuairimí a mhéid a bhaineann le leibhéal an Aontais: Tá 47% de mhuintir na hEorpa sásta leis an urraim don smacht reachta san Aontas (11% an-sásta, 36% sách sásta), i gcoinne sciar comhionann de 47% atá míshásta (28% sách míshásta, 19% an-mhíshásta), rud a thugann le fios go bhfuil saoránaigh rud beag níos criticiúla maidir leis an smacht reachta ar leibhéal an Aontais ná laistigh dá dtír féin.</text:p>
        <text:p text:style-name="P57"><draw:g text:anchor-type="paragraph" draw:z-index="8" draw:name="Objet de groupe 7" draw:style-name="gr2"><draw:path draw:style-name="gr80" draw:text-style-name="P119" svg:width="2.438cm" svg:height="3.492cm" svg:x="0.688cm" svg:y="2.486cm" svg:viewBox="0 0 2439 3493" svg:d="M2439 0h-2439v941h2439zM1575 2552h-1575v941h1575z"><text:p/></draw:path><draw:path draw:style-name="gr81" draw:text-style-name="P120" svg:width="5.741cm" svg:height="3.492cm" svg:x="2.262cm" svg:y="2.486cm" svg:viewBox="0 0 5742 3493" svg:d="M5742 0h-4878v941h4878zM5162 2552h-5162v941h5162z"><text:p/></draw:path><draw:path draw:style-name="gr82" draw:text-style-name="P121" svg:width="4.45cm" svg:height="3.492cm" svg:x="7.423cm" svg:y="2.486cm" svg:viewBox="0 0 4451 3493" svg:d="M4451 0h-3871v941h3871zM4026 2552h-4026v941h4026z"><text:p/></draw:path><draw:path draw:style-name="gr83" draw:text-style-name="P122" svg:width="2.864cm" svg:height="3.492cm" svg:x="11.448cm" svg:y="2.486cm" svg:viewBox="0 0 2865 3493" svg:d="M2865 0h-2440v941h2440zM2723 2552h-2723v941h2723z"><text:p/></draw:path><draw:path draw:style-name="gr85" draw:text-style-name="P123" svg:width="0.864cm" svg:height="3.492cm" svg:x="14.17cm" svg:y="2.486cm" svg:viewBox="0 0 865 3493" svg:d="M865 0h-723v941h723zM865 2552h-865v941h865z"><text:p/></draw:path><draw:frame draw:style-name="gr74" draw:text-style-name="P102" svg:width="0.267cm" svg:height="0.302cm" svg:x="1.78cm" svg:y="2.868cm"><draw:text-box><text:p text:style-name="P78"><text:span text:style-name="T64">17</text:span></text:p></draw:text-box></draw:frame><draw:frame draw:style-name="gr74" draw:text-style-name="P102" svg:width="0.267cm" svg:height="0.302cm" svg:x="1.349cm" svg:y="5.424cm"><draw:text-box><text:p text:style-name="P78"><text:span text:style-name="T64">11</text:span></text:p></draw:text-box></draw:frame><draw:frame draw:style-name="gr74" draw:text-style-name="P102" svg:width="0.267cm" svg:height="0.302cm" svg:x="5.442cm" svg:y="2.868cm"><draw:text-box><text:p text:style-name="P78"><text:span text:style-name="T64">34</text:span></text:p></draw:text-box></draw:frame><draw:frame draw:style-name="gr72" draw:text-style-name="P102" svg:width="0.269cm" svg:height="0.302cm" svg:x="4.724cm" svg:y="5.424cm"><draw:text-box><text:p text:style-name="P78"><text:span text:style-name="T64">36</text:span></text:p></draw:text-box></draw:frame><draw:frame draw:style-name="gr72" draw:text-style-name="P102" svg:width="0.269cm" svg:height="0.302cm" svg:x="9.82cm" svg:y="2.868cm"><draw:text-box><text:p text:style-name="P78"><text:span text:style-name="T64">27</text:span></text:p></draw:text-box></draw:frame><draw:frame draw:style-name="gr140" draw:text-style-name="P102" svg:width="0.244cm" svg:height="0.302cm" svg:x="9.32cm" svg:y="5.424cm"><draw:text-box><text:p text:style-name="P78"><text:span text:style-name="T64">2</text:span></text:p></draw:text-box></draw:frame><draw:frame draw:style-name="gr72" draw:text-style-name="P102" svg:width="0.269cm" svg:height="0.302cm" svg:x="12.98cm" svg:y="2.868cm"><draw:text-box><text:p text:style-name="P78"><text:span text:style-name="T64">17</text:span></text:p></draw:text-box></draw:frame><draw:frame draw:style-name="gr73" draw:text-style-name="P102" svg:width="0.246cm" svg:height="0.302cm" svg:x="12.691cm" svg:y="5.424cm"><draw:text-box><text:p text:style-name="P78"><text:span text:style-name="T64">1</text:span></text:p></draw:text-box></draw:frame><draw:frame draw:style-name="gr140" draw:text-style-name="P102" svg:width="0.244cm" svg:height="0.302cm" svg:x="14.623cm" svg:y="2.868cm"><draw:text-box><text:p text:style-name="P78"><text:span text:style-name="T64">5</text:span></text:p></draw:text-box></draw:frame><draw:polygon draw:style-name="gr80" draw:text-style-name="P119" svg:width="0.129cm" svg:height="0.129cm" svg:x="3.204cm" svg:y="1.195cm" svg:viewBox="0 0 130 130" draw:points="0,130 130,130 130,0 0,0"><text:p/></draw:polygon><draw:frame draw:style-name="gr140" draw:text-style-name="P102" svg:width="0.244cm" svg:height="0.302cm" svg:x="14.55cm" svg:y="5.424cm"><draw:text-box><text:p text:style-name="P78"><text:span text:style-name="T64">6</text:span></text:p></draw:text-box></draw:frame><draw:polygon draw:style-name="gr81" draw:text-style-name="P120" svg:width="0.129cm" svg:height="0.129cm" svg:x="5.126cm" svg:y="1.195cm" svg:viewBox="0 0 130 130" draw:points="0,130 130,130 130,0 0,0"><text:p/></draw:polygon><draw:polygon draw:style-name="gr82" draw:text-style-name="P121" svg:width="0.129cm" svg:height="0.129cm" svg:x="7.255cm" svg:y="1.195cm" svg:viewBox="0 0 130 130" draw:points="0,130 130,130 130,0 0,0"><text:p/></draw:polygon><draw:polygon draw:style-name="gr83" draw:text-style-name="P122" svg:width="0.142cm" svg:height="0.129cm" svg:x="9.668cm" svg:y="1.195cm" svg:viewBox="0 0 143 130" draw:points="0,130 143,130 143,0 0,0"><text:p/></draw:polygon><draw:frame draw:style-name="gr210" draw:text-style-name="P102" svg:width="1.362cm" svg:height="0.302cm" svg:x="3.397cm" svg:y="1.15cm"><draw:text-box><text:p text:style-name="P78"><text:span text:style-name="T68">An-sásta</text:span></text:p></draw:text-box></draw:frame><draw:polygon draw:style-name="gr85" draw:text-style-name="P123" svg:width="0.142cm" svg:height="0.129cm" svg:x="11.873cm" svg:y="1.195cm" svg:viewBox="0 0 143 130" draw:points="0,130 143,130 143,0 0,0"><text:p/></draw:polygon><draw:frame draw:style-name="gr211" draw:text-style-name="P102" svg:width="1.65cm" svg:height="0.302cm" svg:x="9.869cm" svg:y="1.15cm"><draw:text-box><text:p text:style-name="P78"><text:span text:style-name="T69">An-mhíshásta</text:span></text:p></draw:text-box></draw:frame><draw:frame draw:style-name="gr84" draw:text-style-name="P102" svg:width="1.611cm" svg:height="0.302cm" svg:x="12.076cm" svg:y="1.15cm"><draw:text-box><text:p text:style-name="P78"><text:span text:style-name="T70">Níl a fhios agam</text:span></text:p></draw:text-box></draw:frame><draw:frame draw:style-name="gr212" draw:text-style-name="P102" svg:width="1.729cm" svg:height="0.302cm" svg:x="0.794cm" svg:y="2.182cm"><draw:text-box><text:p text:style-name="P78"><text:span text:style-name="T65">(Ár dTír)</text:span></text:p></draw:text-box></draw:frame><draw:frame draw:style-name="gr213" draw:text-style-name="P102" svg:width="1.997cm" svg:height="0.302cm" svg:x="0.794cm" svg:y="4.75cm"><draw:text-box><text:p text:style-name="P78"><text:span text:style-name="T65">An tAontas Eorpach</text:span></text:p></draw:text-box></draw:frame><draw:frame draw:style-name="gr214" draw:text-style-name="P115" svg:width="9.626cm" svg:height="0.336cm" svg:x="0.157cm" svg:y="0.213cm"><draw:text-box><text:p text:style-name="P78"><text:span text:style-name="T79">C4 </text:span><text:span text:style-name="T80">Ar an iomlán, cé chomh sásta nó míshásta atá tú leis an urraim don smacht reachta </text:span></text:p></draw:text-box></draw:frame><draw:frame draw:style-name="gr143" draw:text-style-name="P108" svg:width="0.743cm" svg:height="0.479cm" svg:x="0.157cm" svg:y="1.173cm"><draw:text-box><text:p/></draw:text-box></draw:frame><draw:frame draw:style-name="gr215" draw:text-style-name="P124" svg:width="1.579cm" svg:height="0.302cm" svg:x="5.426cm" svg:y="1.127cm"><draw:text-box><text:p text:style-name="P78"><text:span text:style-name="T88">Sásta go leor</text:span></text:p></draw:text-box></draw:frame><draw:frame draw:style-name="gr216" draw:text-style-name="P125" svg:width="2.317cm" svg:height="0.302cm" svg:x="7.475cm" svg:y="1.106cm"><draw:text-box><text:p text:style-name="P78"><text:span text:style-name="T89">Bhí sé míshásta go leor</text:span></text:p></draw:text-box></draw:frame></draw:g></text:p>
        <text:p text:style-name="StyleDefaut11grasItalique">Tá deighilt mhór idir na Ballstáit maidir leis an smacht reachta a urramú </text:p>
        <text:p text:style-name="Standard">Tá deighilt mhór idir saoránaigh na hEorpa a mhéid a bhaineann leis an dearcadh atá acu ar an smacht reachta ina dtír féin. Seasann Ballstáit bheaga amach le tuairimí an-dearfach: Lucsamburg (bhí 91 % sásta ar an iomlán: 54 % an-sásta, 37 % sách sásta), Málta (88 %: 46 % an-sásta, 42 % sách sásta) agus an Chipir (67 %: 37% an-sásta, 30% sách sásta) tuairiscíonn gach duine ardleibhéil muiníne ina smacht reachta náisiúnta. An Danmhairg (71 % sásta: 43 % an-sásta, 28 % sách sásta) agus an Eastóin (70 %: 32% an-sásta, 38% sách sásta) a léiríonn dearcadh an-dearfach freisin. Seasann na cúig thír seo amach as a sciar an-ard de shaoránaigh atá "an-sásta" (54 %, 46 %, 37 %, 43 % agus 32 % faoi seach), leibhéal nach sroichtear áit ar bith eile san Aontas, áit nach sáraíonn an sciar sin 21 % (an Ostair, an Liotuáin). </text:p>
        <text:p text:style-name="Standard">Ag an taobh eile den speictream, bhí an Bhulgáir (29 % sásta ar an iomlán: 12 % an-sásta, 17 % sách sásta, vs. 66 % míshásta), an Chróit (32 % sásta: 8% an-sásta, 24% sách sásta, vs. 63% míshásta) agus an Ghréig (35% sásta: 13% an-sásta, 22% sách sásta, vs. 62% míshásta) tuairiscíonn na leibhéil is ísle muiníne sa smacht reachta laistigh dá dtír féin. </text:p>
        <text:p text:style-name="P36"/>
        <text:p text:style-name="Standard">Ar an iomlán, tá an sásamh iomlán idir 1 % in <text:span text:style-name="T2">Lucsamburg</text:span> agus 2 % sa Bhulgáir, rud a léiríonn cé chomh héagsúil agus a bhíonn an smacht reachta ó Bhallstát amháin go Ballstát eile. </text:p>
        <text:p text:style-name="Standard"/>
        <text:p text:style-name="Standard"><draw:g text:anchor-type="paragraph" draw:z-index="28" draw:name="Objet de groupe 9" draw:style-name="gr2"><draw:frame draw:style-name="gr25" draw:text-style-name="P86" svg:width="17.403cm" svg:height="6.3cm" svg:x="0.381cm" svg:y="1.288cm"><draw:image xlink:href="Pictures/1000000000000515000001D778CB57142B31B706.png" xlink:type="simple" xlink:show="embed" xlink:actuate="onLoad" draw:mime-type="image/png"><text:p/></draw:image></draw:frame><draw:frame draw:style-name="gr28" draw:text-style-name="P84" svg:width="14.346cm" svg:height="0.627cm" svg:x="0.025cm" svg:y="0.243cm"><draw:text-box><text:p text:style-name="P83"><text:span text:style-name="T48">C4 Ar an iomlán, cé chomh sásta nó míshásta atá tú leis an meas ar an smacht reachta i...</text:span></text:p></draw:text-box></draw:frame><draw:frame draw:style-name="gr24" draw:text-style-name="P85" svg:width="3.365cm" svg:height="0.622cm" svg:x="14.196cm" svg:y="0.194cm"><draw:text-box><text:p text:style-name="P83"><text:span text:style-name="T49">‘</text:span><text:span text:style-name="T49">(Ár dTír)’ </text:span></text:p></draw:text-box></draw:frame><draw:g draw:style-name="gr26"><draw:frame draw:style-name="gr25" draw:text-style-name="P86" svg:width="15.137cm" svg:height="0.433cm" svg:x="0.372cm" svg:y="0.81cm"><draw:image xlink:href="Pictures/100000000000038C0000001A68C3D201477F9430.png" xlink:type="simple" xlink:show="embed" xlink:actuate="onLoad" draw:mime-type="image/png"><text:p/></draw:image></draw:frame><draw:frame draw:style-name="gr24" draw:text-style-name="P84" svg:width="2.497cm" svg:height="0.622cm" svg:x="0.607cm" svg:y="0.778cm"><draw:text-box><text:p text:style-name="P83"><text:span text:style-name="T48">An-sásta</text:span></text:p></draw:text-box></draw:frame><draw:frame draw:style-name="gr23" draw:text-style-name="P84" svg:width="2.724cm" svg:height="0.992cm" svg:x="3.881cm" svg:y="0.75cm"><draw:text-box><text:p text:style-name="P83"><text:span text:style-name="T48">Sásta go leor</text:span></text:p></draw:text-box></draw:frame><draw:frame draw:style-name="gr24" draw:text-style-name="P84" svg:width="3.225cm" svg:height="0.983cm" svg:x="7.52cm" svg:y="0.803cm"><draw:text-box><text:p text:style-name="P83"><text:span text:style-name="T48">Bhí sé míshásta go leor</text:span></text:p></draw:text-box></draw:frame><draw:frame draw:style-name="gr27" draw:text-style-name="P84" svg:width="3.446cm" svg:height="0.638cm" svg:x="11.667cm" svg:y="0.764cm"><draw:text-box><text:p text:style-name="P83"><text:span text:style-name="T48">An-mhíshásta</text:span></text:p></draw:text-box></draw:frame><draw:frame draw:style-name="gr24" draw:text-style-name="P84" svg:width="2.172cm" svg:height="0.983cm" svg:x="15.48cm" svg:y="0.778cm"><draw:text-box><text:p text:style-name="P83"><text:span text:style-name="T48">Níl a fhios agam</text:span></text:p></draw:text-box></draw:frame></draw:g></draw:g></text:p>
        <text:p text:style-name="P38">Is gnách go dtagann sástacht ar an leibhéal náisiúnta agus ar leibhéal an Aontais leis an smacht reachta le chéile </text:p>
        <text:p text:style-name="P51">Tá an tsástacht leis an urraim don smacht reachta ar leibhéal an Aontais ar aon dul, a bheag nó a mhór, leis an bpictiúr náisiúnta, cé go bhfuil éifeacht shuntasach chóineasaithe aige. Is iad Lucsamburg (84 %) agus Málta (83 %) na tíortha is sásúla fós, agus ina dhiaidh sin an Chipir (68 %), an Liotuáin (67 %) agus an Eastóin (66 %), agus tuairiscíonn an Chróit (40 %), an Fhrainc (39 %), an Ghréig agus an Bhulgáir (38 % an ceann) na leibhéil sástachta is ísle, agus tuairiscíonn an Ghréig (24 %) agus an Bhulgáir (21 %) na sciartha is airde de shaoránaigh atá ‘an-mhíshásta’ freisin. </text:p>
        <text:p text:style-name="P51"><draw:g text:anchor-type="paragraph" draw:z-index="9" draw:name="Objet de groupe 10" draw:style-name="gr2"><draw:frame draw:style-name="gr25" draw:text-style-name="P86" svg:width="17.333cm" svg:height="6.365cm" svg:x="0.036cm" svg:y="2.66cm"><draw:image xlink:href="Pictures/100000000000042E000001895D9D79F32DBA1524.png" xlink:type="simple" xlink:show="embed" xlink:actuate="onLoad" draw:mime-type="image/png"><text:p/></draw:image></draw:frame><draw:frame draw:style-name="gr208" draw:text-style-name="P84" svg:width="13.66cm" svg:height="0.625cm" svg:x="0.002cm" svg:y="1.425cm"><draw:text-box><text:p text:style-name="P83"><text:span text:style-name="T48">C4 Ar an iomlán, cé chomh sásta nó míshásta atá tú leis an meas ar an smacht reachta i...</text:span></text:p></draw:text-box></draw:frame><draw:frame draw:style-name="gr49" draw:text-style-name="P85" svg:width="3.366cm" svg:height="0.983cm" svg:x="13.697cm" svg:y="1.349cm"><draw:text-box><text:p text:style-name="P83"><text:span text:style-name="T49">2. An tAontas Eorpach </text:span></text:p></draw:text-box></draw:frame><draw:g draw:style-name="gr26"><draw:frame draw:style-name="gr25" draw:text-style-name="P86" svg:width="15.135cm" svg:height="0.435cm" svg:x="0.087cm" svg:y="2.07cm"><draw:image xlink:href="Pictures/100000000000038C0000001A68C3D201477F9430.png" xlink:type="simple" xlink:show="embed" xlink:actuate="onLoad" draw:mime-type="image/png"><text:p/></draw:image></draw:frame><draw:frame draw:style-name="gr49" draw:text-style-name="P84" svg:width="2.497cm" svg:height="0.623cm" svg:x="0.32cm" svg:y="2.037cm"><draw:text-box><text:p text:style-name="P83"><text:span text:style-name="T48">An-sásta</text:span></text:p></draw:text-box></draw:frame><draw:frame draw:style-name="gr209" draw:text-style-name="P84" svg:width="2.726cm" svg:height="0.994cm" svg:x="3.593cm" svg:y="2.01cm"><draw:text-box><text:p text:style-name="P83"><text:span text:style-name="T48">Sásta go leor</text:span></text:p></draw:text-box></draw:frame><draw:frame draw:style-name="gr49" draw:text-style-name="P84" svg:width="3.225cm" svg:height="0.983cm" svg:x="7.232cm" svg:y="2.063cm"><draw:text-box><text:p text:style-name="P83"><text:span text:style-name="T48">Bhí sé míshásta go leor</text:span></text:p></draw:text-box></draw:frame><draw:frame draw:style-name="gr66" draw:text-style-name="P84" svg:width="3.446cm" svg:height="0.639cm" svg:x="11.381cm" svg:y="2.023cm"><draw:text-box><text:p text:style-name="P83"><text:span text:style-name="T48">An-mhíshásta</text:span></text:p></draw:text-box></draw:frame><draw:frame draw:style-name="gr49" draw:text-style-name="P84" svg:width="2.17cm" svg:height="0.983cm" svg:x="15.194cm" svg:y="2.037cm"><draw:text-box><text:p text:style-name="P83"><text:span text:style-name="T48">Níl a fhios agam</text:span></text:p></draw:text-box></draw:frame></draw:g></draw:g>Trí na torthaí sin a chur i gcomparáid le sástacht ar an leibhéal náisiúnta, léirítear patrún cóineasaithe: is iondúil nach mbíonn na tíortha is mó atá sásta leis an smacht reachta ina dtír féin chomh sásta céanna leis ar leibhéal an Aontais (Lucsamburg: 91 % go náisiúnta i gcomparáid le 84 % don Aontas; Málta: 88 % i gcomparáid le 83 %; An Danmhairg: 71 % vs. 61 %), cé gur cosúil go bhfuil na tíortha is criticiúla dá smacht reachta náisiúnta féin níos sásta le AE (an Bhulgáir: 29 % go náisiúnta i gcomparáid le 38 % don Aontas; An Chróit: 32 % i gcomparáid le 40 %; An Ghréig: 35% i gcomparáid le 38%), rud a thugann le tuiscint go mbreathnaítear ar an Aontas, sna tíortha sin, mar thagairt atá beagán níos suaimhní. </text:p>
        <text:p text:style-name="P51"/>
        <text:p text:style-name="P38">I gcodarsnacht leis an bpatrún a tugadh faoi deara maidir leis an tábhacht a mheastar a bhaineann leis an smacht reachta ina dtír féin </text:p>
        <text:p text:style-name="Standard">Athraíonn sástacht leis an urraim don smacht reachta de réir próifíl shochdhéimeagrafach freisin. Tuairiscíonn fir (54%) sástacht beagán níos airde ná mná (vs.49%). Taispeánann aois patrún neamhlíneach, U-chruthach: tá an sásamh is airde i measc daoine idir 15 agus 24 bliana d’aois (56 %), laghdaíonn sé go seasta go dtí an pointe is ísle i measc daoine idir 40 agus 54 bliana d’aois (49 %), sula n-ardaíonn sé arís i measc daoine atá 55 bliana d’aois nó níos sine (52 %). Tá sé sin i gcodarsnacht leis an bpatrún a tugadh faoi deara maidir leis an tábhacht a mheastar a bheith ag baint leis an smacht reachta (R3), áit arbh iad freagróirí níos sine is dóichí a mheas gur croíphrionsabal daonlathach é. Seasann freagróirí féinfhostaithe amach mar an grúpa gairme is sásúla (58%), chun tosaigh ar fhostaithe (50%), oibrithe láimhe (52%) agus iad siúd nach bhfuil ag obair (51%). </text:p>
        <text:p text:style-name="Standard"><draw:g text:anchor-type="paragraph" draw:z-index="10" draw:name="Objet de groupe 11" draw:style-name="gr2"><draw:polygon draw:style-name="gr32" draw:text-style-name="P89" svg:width="4.377cm" svg:height="0.654cm" svg:x="9.025cm" svg:y="0.619cm" svg:viewBox="0 0 4378 655" draw:points="0,655 4378,655 4378,0 0,0"><text:p/></draw:polygon><draw:frame draw:style-name="gr201" draw:text-style-name="P88" svg:width="3.654cm" svg:height="0.318cm" svg:x="9.296cm" svg:y="0.394cm"><draw:text-box><text:p text:style-name="P78"><text:span text:style-name="T59">(Ár dTír) Iomlán Sásta </text:span></text:p></draw:text-box></draw:frame><draw:polygon draw:style-name="gr32" draw:text-style-name="P89" svg:width="2.146cm" svg:height="0.392cm" svg:x="4.925cm" svg:y="0.905cm" svg:viewBox="0 0 2147 393" draw:points="0,393 2147,393 2147,0 0,0"><text:p/></draw:polygon><draw:frame draw:style-name="gr202" draw:text-style-name="P92" svg:width="1.694cm" svg:height="0.285cm" svg:x="10.559cm" svg:y="0.997cm"><draw:text-box><text:p text:style-name="P78"><text:span text:style-name="T54">% de réir gairme:</text:span></text:p></draw:text-box></draw:frame><draw:path draw:style-name="gr34" draw:text-style-name="P77" svg:width="1.508cm" svg:height="2.33cm" svg:x="5.879cm" svg:y="1.582cm" svg:viewBox="0 0 1509 2331" svg:d="M1509 0h-1509v333h1509zM1376 667h-1376v333h1376zM1316 1345h-1316v321h1316zM1400 2010h-1400v321h1400z"><text:p/></draw:path><draw:line draw:style-name="gr35" draw:text-style-name="P91" svg:x1="5.872cm" svg:y1="1.408cm" svg:x2="5.872cm" svg:y2="4.083cm"><text:p/></draw:line><draw:path draw:style-name="gr35" draw:text-style-name="P91" svg:width="0.072cm" svg:height="2.675cm" svg:x="5.8cm" svg:y="1.408cm" svg:viewBox="0 0 73 2676" svg:d="M0 0h73M0 666h73M0 1343h73M0 2009h73M0 2676h73"><text:p/></draw:path><draw:frame draw:style-name="gr179" draw:text-style-name="P92" svg:width="1.461cm" svg:height="0.285cm" svg:x="5.565cm" svg:y="0.997cm"><draw:text-box><text:p text:style-name="P78"><text:span text:style-name="T54">% de réir aoise:</text:span></text:p></draw:text-box></draw:frame><draw:frame draw:style-name="gr37" draw:text-style-name="P92" svg:width="0.267cm" svg:height="0.285cm" svg:x="7.488cm" svg:y="1.655cm"><draw:text-box><text:p text:style-name="P78"><text:span text:style-name="T54">56</text:span></text:p></draw:text-box></draw:frame><draw:frame draw:style-name="gr39" draw:text-style-name="P92" svg:width="0.269cm" svg:height="0.285cm" svg:x="7.352cm" svg:y="2.334cm"><draw:text-box><text:p text:style-name="P78"><text:span text:style-name="T54">51</text:span></text:p></draw:text-box></draw:frame><draw:frame draw:style-name="gr38" draw:text-style-name="P92" svg:width="0.23cm" svg:height="0.285cm" svg:x="7.299cm" svg:y="2.999cm"><draw:text-box><text:p text:style-name="P78"><text:span text:style-name="T54">4</text:span></text:p></draw:text-box></draw:frame><draw:frame draw:style-name="gr37" draw:text-style-name="P92" svg:width="0.267cm" svg:height="0.285cm" svg:x="7.38cm" svg:y="3.666cm"><draw:text-box><text:p text:style-name="P78"><text:span text:style-name="T54">52</text:span></text:p></draw:text-box></draw:frame><draw:frame draw:style-name="gr40" draw:text-style-name="P92" svg:width="0.611cm" svg:height="0.285cm" svg:x="5.142cm" svg:y="1.641cm"><draw:text-box><text:p text:style-name="P78"><text:span text:style-name="T55">15-24</text:span></text:p></draw:text-box></draw:frame><draw:frame draw:style-name="gr40" draw:text-style-name="P92" svg:width="0.611cm" svg:height="0.285cm" svg:x="5.142cm" svg:y="2.321cm"><draw:text-box><text:p text:style-name="P78"><text:span text:style-name="T55">25-39</text:span></text:p></draw:text-box></draw:frame><draw:frame draw:style-name="gr40" draw:text-style-name="P92" svg:width="0.611cm" svg:height="0.285cm" svg:x="5.142cm" svg:y="2.986cm"><draw:text-box><text:p text:style-name="P78"><text:span text:style-name="T55">40-54</text:span></text:p></draw:text-box></draw:frame><draw:frame draw:style-name="gr203" draw:text-style-name="P92" svg:width="0.322cm" svg:height="0.285cm" svg:x="5.327cm" svg:y="3.653cm"><draw:text-box><text:p text:style-name="P78"><text:span text:style-name="T55">55</text:span></text:p></draw:text-box></draw:frame><draw:frame draw:style-name="gr204" draw:text-style-name="P80" svg:width="9.064cm" svg:height="0.309cm" svg:x="0.002cm" svg:y="0.36cm"><draw:text-box><text:p text:style-name="P78"><text:span text:style-name="T72">C4 </text:span><text:span text:style-name="T86">Ar an iomlán, cé chomh sásta nó míshásta atá tú leis an urraim don smacht reachta </text:span></text:p></draw:text-box></draw:frame><draw:path draw:style-name="gr34" draw:text-style-name="P77" svg:width="1.374cm" svg:height="2.33cm" svg:x="11.268cm" svg:y="1.582cm" svg:viewBox="0 0 1375 2331" svg:d="M1375 0h-1375v333h1375zM1183 667h-1183v333h1183zM1231 1345h-1231v321h1231zM1207 2010h-1207v321h1207z"><text:p/></draw:path><draw:line draw:style-name="gr35" draw:text-style-name="P91" svg:x1="11.264cm" svg:y1="1.408cm" svg:x2="11.264cm" svg:y2="4.083cm"><text:p/></draw:line><draw:path draw:style-name="gr35" draw:text-style-name="P91" svg:width="0.073cm" svg:height="2.675cm" svg:x="11.19cm" svg:y="1.408cm" svg:viewBox="0 0 74 2676" svg:d="M0 0h74M0 666h74M0 1343h74M0 2009h74M0 2676h74"><text:p/></draw:path><draw:frame draw:style-name="gr205" draw:text-style-name="P92" svg:width="0.228cm" svg:height="0.285cm" svg:x="12.75cm" svg:y="1.655cm"><draw:text-box><text:p text:style-name="P78"><text:span text:style-name="T54">5</text:span></text:p></draw:text-box></draw:frame><draw:frame draw:style-name="gr37" draw:text-style-name="P92" svg:width="0.267cm" svg:height="0.285cm" svg:x="12.561cm" svg:y="2.334cm"><draw:text-box><text:p text:style-name="P78"><text:span text:style-name="T54">50</text:span></text:p></draw:text-box></draw:frame><draw:frame draw:style-name="gr39" draw:text-style-name="P92" svg:width="0.269cm" svg:height="0.285cm" svg:x="12.609cm" svg:y="2.999cm"><draw:text-box><text:p text:style-name="P78"><text:span text:style-name="T54">52</text:span></text:p></draw:text-box></draw:frame><draw:frame draw:style-name="gr37" draw:text-style-name="P92" svg:width="0.267cm" svg:height="0.285cm" svg:x="12.586cm" svg:y="3.666cm"><draw:text-box><text:p text:style-name="P78"><text:span text:style-name="T54">51</text:span></text:p></draw:text-box></draw:frame><draw:frame draw:style-name="gr43" draw:text-style-name="P92" svg:width="1.378cm" svg:height="0.285cm" svg:x="9.746cm" svg:y="1.641cm"><draw:text-box><text:p text:style-name="P78"><text:span text:style-name="T55">Féinfhostaithe</text:span></text:p></draw:text-box></draw:frame><draw:frame draw:style-name="gr36" draw:text-style-name="P92" svg:width="0.929cm" svg:height="0.285cm" svg:x="10.158cm" svg:y="2.321cm"><draw:text-box><text:p text:style-name="P78"><text:span text:style-name="T55">Fostaí</text:span></text:p></draw:text-box></draw:frame><draw:frame draw:style-name="gr44" draw:text-style-name="P92" svg:width="1.458cm" svg:height="0.285cm" svg:x="9.666cm" svg:y="2.986cm"><draw:text-box><text:p text:style-name="P78"><text:span text:style-name="T55">Oibrí láimhe</text:span></text:p></draw:text-box></draw:frame><draw:path draw:style-name="gr34" draw:text-style-name="P77" svg:width="1.169cm" svg:height="1.677cm" svg:x="1.612cm" svg:y="1.903cm" svg:viewBox="0 0 1170 1678" svg:d="M1170 0h-1170v334h1170zM1062 1344h-1062v334h1062z"><text:p/></draw:path><draw:line draw:style-name="gr35" draw:text-style-name="P91" svg:x1="1.616cm" svg:y1="1.397cm" svg:x2="1.616cm" svg:y2="4.072cm"><text:p/></draw:line><draw:path draw:style-name="gr35" draw:text-style-name="P91" svg:width="0.073cm" svg:height="2.675cm" svg:x="1.545cm" svg:y="1.397cm" svg:viewBox="0 0 74 2676" svg:d="M0 0h74M0 1343h74M0 2676h74"><text:p/></draw:path><draw:frame draw:style-name="gr206" draw:text-style-name="P92" svg:width="1.318cm" svg:height="0.285cm" svg:x="9.936cm" svg:y="3.653cm"><draw:text-box><text:p text:style-name="P78"><text:span text:style-name="T55">Níl sé ag obair</text:span></text:p></draw:text-box></draw:frame><draw:frame draw:style-name="gr37" draw:text-style-name="P92" svg:width="0.267cm" svg:height="0.285cm" svg:x="2.877cm" svg:y="1.985cm"><draw:text-box><text:p text:style-name="P78"><text:span text:style-name="T54">54</text:span></text:p></draw:text-box></draw:frame><draw:frame draw:style-name="gr207" draw:text-style-name="P92" svg:width="0.232cm" svg:height="0.285cm" svg:x="2.77cm" svg:y="3.318cm"><draw:text-box><text:p text:style-name="P78"><text:span text:style-name="T54">4</text:span></text:p></draw:text-box></draw:frame><draw:frame draw:style-name="gr182" draw:text-style-name="P92" svg:width="0.705cm" svg:height="0.285cm" svg:x="0.939cm" svg:y="1.972cm"><draw:text-box><text:p text:style-name="P78"><text:span text:style-name="T55">Fireann</text:span></text:p></draw:text-box></draw:frame><draw:polygon draw:style-name="gr32" draw:text-style-name="P89" svg:width="3.315cm" svg:height="0.654cm" svg:x="0.381cm" svg:y="0.619cm" svg:viewBox="0 0 3316 655" draw:points="0,655 3316,655 3316,0 0,0"><text:p/></draw:polygon><draw:frame draw:style-name="gr183" draw:text-style-name="P92" svg:width="0.877cm" svg:height="0.285cm" svg:x="0.736cm" svg:y="3.307cm"><draw:text-box><text:p text:style-name="P78"><text:span text:style-name="T55">Baineann</text:span></text:p></draw:text-box></draw:frame><draw:frame draw:style-name="gr184" draw:text-style-name="P92" svg:width="1.567cm" svg:height="0.285cm" svg:x="1.044cm" svg:y="0.997cm"><draw:text-box><text:p text:style-name="P78"><text:span text:style-name="T54">% de réir inscne:</text:span></text:p></draw:text-box></draw:frame></draw:g></text:p>
        <text:h text:style-name="P74" text:outline-level="2"><text:bookmark-start text:name="__RefHeading___Toc4062_3967327191"/>2.3 An sceipteachas faoi ghníomhaíocht na saoránach chun tionchar a imirt ar chinnteoireacht an Aontais <text:bookmark-end text:name="__RefHeading___Toc4062_3967327191"/></text:h>
        <text:p text:style-name="StyleDefaut11grasItalique">Déanann muintir na hEorpa tionscnaimh agus gníomhaíocht chomhchoiteann na saoránach a rangú mar na bealaí is éifeachtaí chun tionchar a imirt ar an Aontas, seachas vótáil </text:p>
        <text:p text:style-name="Standard">Féachtar ar pháirt a ghlacadh i gcineálacha níos dírí rannpháirtíochta, amhail Tionscnamh Eorpach <text:span text:style-name="T18">ó na Saoránaigh,</text:span> mar an ghníomhaíocht is<text:span text:style-name="T13"> éifeachtaí</text:span> (46% iomlán éifeachtach: 12% an-éifeachtach, 34% sách éifeachtach), agus ina dhiaidh sin páirt a ghlacadh i ngluaiseachtaí polaitiúla, i bpáirtithe nó i gceardchumainn (42% iomlán éifeachtach: 11% an-éifeachtach, 31% sách éifeachtach). Mar sin féin, measann beagnach leath de mhuintir na hEorpa nach bhfuil an dá ghníomhaíocht sin éifeachtach (42% agus 47% faoi seach). </text:p>
        <text:p text:style-name="Standard"/>
        <text:p text:style-name="Standard">Maidir le táirgí áirithe a bhaghcatáil nó a cheannach ar chúiseanna polaitiúla, eiticiúla nó comhshaoil agus páirt a ghlacadh i léirsiú nó i ngluaiseacht phobail de chineál eile, measann sciar comhchosúil freagróirí go bhfuil siad éifeachtach (37 % iomlán éifeachtach don dá cheann), agus meastar gurb é a bheith ina bhall de chomhlachas nó d’eagraíocht neamhrialtasach an ghníomhaíocht is lú éifeacht (35 % iomlán éifeachtach: 9% an-éifeachtach, 26% sách éifeachtach), agus an ceann is minice a fheictear mar neamhéifeachtach ar chor ar bith (53% iomlán neamhéifeachtach, lena n-áirítear 19% "nach bhfuil éifeachtach ar chor ar bith"). </text:p>
        <text:p text:style-name="Standard">Ar an iomlán, meastar go bhfuil cineálacha rannpháirtíochta níos comhchoitinne, tionscnaimh ó na saoránaigh, gluaiseachtaí polaitiúla, páirtithe agus ceardchumainn níos éifeachtaí ná gníomhaíochtaí aonair nó gníomhaíochtaí atá bunaithe ar thomhaltóirí, amhail baghcatáil nó rannpháirtíocht chomhlachaithe. </text:p>
        <text:p text:style-name="Standard"/>
        <text:p text:style-name="P36"><draw:g text:anchor-type="paragraph" draw:z-index="11" draw:name="Objet de groupe 12" draw:style-name="gr2"><draw:path draw:style-name="gr80" draw:text-style-name="P77" svg:width="1.716cm" svg:height="4.806cm" svg:x="0.553cm" svg:y="1.779cm" svg:viewBox="0 0 1717 4807" svg:d="M1717 0h-1717v400h1717zM1575 1096h-1575v412h1575zM1575 2204h-1575v399h1575zM1433 3299h-1433v413h1433zM1291 4408h-1291v399h1291z"><text:p/></draw:path><draw:path draw:style-name="gr81" draw:text-style-name="P94" svg:width="5.302cm" svg:height="4.806cm" svg:x="1.845cm" svg:y="1.779cm" svg:viewBox="0 0 5303 4807" svg:d="M5303 0h-4878v400h4878zM4736 1096h-4453v412h4453zM4013 2204h-3730v399h3730zM4013 3299h-3872v413h3872zM3729 4408h-3729v399h3729z"><text:p/></draw:path><draw:path draw:style-name="gr82" draw:text-style-name="P95" svg:width="5.457cm" svg:height="4.806cm" svg:x="5.572cm" svg:y="1.779cm" svg:viewBox="0 0 5458 4807" svg:d="M5458 0h-3883v400h3883zM5303 1096h-4295v412h4295zM4878 2204h-4593v399h4593zM5020 3299h-4735v413h4735zM4878 4408h-4878v399h4878z"><text:p/></draw:path><draw:path draw:style-name="gr189" draw:text-style-name="P96" svg:width="3.019cm" svg:height="4.806cm" svg:x="10.451cm" svg:y="1.779cm" svg:viewBox="0 0 3020 4807" svg:d="M2723 0h-2143v400h2143zM2878 1096h-2453v412h2453zM2878 2204h-2878v399h2878zM3020 3299h-2878v413h2878zM2723 4408h-2723v399h2723z"><text:p/></draw:path><draw:path draw:style-name="gr190" draw:text-style-name="P91" svg:width="3.019cm" svg:height="4.806cm" svg:x="10.451cm" svg:y="1.779cm" svg:viewBox="0 0 3020 4807" svg:d="M2723 0h-2143v400h2143zM2878 1096h-2453v412h2453zM2878 2204h-2878v399h2878zM3020 3299h-2878v413h2878zM2723 4408h-2723v399h2723z"><text:p/></draw:path><draw:path draw:style-name="gr85" draw:text-style-name="P97" svg:width="1.729cm" svg:height="4.806cm" svg:x="13.171cm" svg:y="1.779cm" svg:viewBox="0 0 1730 4807" svg:d="M1730 0h-1730v400h1730zM1730 1096h-1575v412h1575zM1730 2204h-1575v399h1575zM1730 3299h-1433v413h1433zM1730 4408h-1730v399h1730z"><text:p/></draw:path><draw:frame draw:style-name="gr74" draw:text-style-name="P102" svg:width="0.267cm" svg:height="0.302cm" svg:x="1.288cm" svg:y="1.888cm"><draw:text-box><text:p text:style-name="P78"><text:span text:style-name="T64">12</text:span></text:p></draw:text-box></draw:frame><draw:frame draw:style-name="gr177" draw:text-style-name="P116" svg:width="0.267cm" svg:height="0.304cm" svg:x="1.213cm" svg:y="2.981cm"><draw:text-box><text:p text:style-name="P78"><text:span text:style-name="T82">11</text:span></text:p></draw:text-box></draw:frame><draw:frame draw:style-name="gr74" draw:text-style-name="P102" svg:width="0.267cm" svg:height="0.302cm" svg:x="1.213cm" svg:y="4.094cm"><draw:text-box><text:p text:style-name="P78"><text:span text:style-name="T64">11</text:span></text:p></draw:text-box></draw:frame><draw:frame draw:style-name="gr72" draw:text-style-name="P102" svg:width="0.269cm" svg:height="0.302cm" svg:x="1.141cm" svg:y="5.192cm"><draw:text-box><text:p text:style-name="P78"><text:span text:style-name="T64">10</text:span></text:p></draw:text-box></draw:frame><draw:frame draw:style-name="gr76" draw:text-style-name="P102" svg:width="0.244cm" svg:height="0.479cm" svg:x="1.132cm" svg:y="6.287cm"><draw:text-box><text:p/></draw:text-box></draw:frame><draw:frame draw:style-name="gr74" draw:text-style-name="P102" svg:width="0.267cm" svg:height="0.302cm" svg:x="4.59cm" svg:y="1.888cm"><draw:text-box><text:p text:style-name="P78"><text:span text:style-name="T64">34</text:span></text:p></draw:text-box></draw:frame><draw:frame draw:style-name="gr177" draw:text-style-name="P116" svg:width="0.267cm" svg:height="0.304cm" svg:x="4.228cm" svg:y="2.981cm"><draw:text-box><text:p text:style-name="P78"><text:span text:style-name="T82">31</text:span></text:p></draw:text-box></draw:frame><draw:frame draw:style-name="gr74" draw:text-style-name="P102" svg:width="0.267cm" svg:height="0.302cm" svg:x="3.87cm" svg:y="4.094cm"><draw:text-box><text:p text:style-name="P78"><text:span text:style-name="T64">26</text:span></text:p></draw:text-box></draw:frame><draw:frame draw:style-name="gr72" draw:text-style-name="P102" svg:width="0.269cm" svg:height="0.302cm" svg:x="3.799cm" svg:y="5.192cm"><draw:text-box><text:p text:style-name="P78"><text:span text:style-name="T64">27</text:span></text:p></draw:text-box></draw:frame><draw:frame draw:style-name="gr72" draw:text-style-name="P102" svg:width="0.269cm" svg:height="0.302cm" svg:x="3.582cm" svg:y="6.287cm"><draw:text-box><text:p text:style-name="P78"><text:span text:style-name="T64">26</text:span></text:p></draw:text-box></draw:frame><draw:frame draw:style-name="gr74" draw:text-style-name="P102" svg:width="0.267cm" svg:height="0.302cm" svg:x="8.968cm" svg:y="1.888cm"><draw:text-box><text:p text:style-name="P78"><text:span text:style-name="T64">27</text:span></text:p></draw:text-box></draw:frame><draw:frame draw:style-name="gr177" draw:text-style-name="P116" svg:width="0.267cm" svg:height="0.304cm" svg:x="8.609cm" svg:y="2.981cm"><draw:text-box><text:p text:style-name="P78"><text:span text:style-name="T82">30</text:span></text:p></draw:text-box></draw:frame><draw:frame draw:style-name="gr74" draw:text-style-name="P102" svg:width="0.267cm" svg:height="0.302cm" svg:x="8.034cm" svg:y="4.094cm"><draw:text-box><text:p text:style-name="P78"><text:span text:style-name="T64">32</text:span></text:p></draw:text-box></draw:frame><draw:frame draw:style-name="gr74" draw:text-style-name="P102" svg:width="0.267cm" svg:height="0.302cm" svg:x="8.107cm" svg:y="5.192cm"><draw:text-box><text:p text:style-name="P78"><text:span text:style-name="T64">33</text:span></text:p></draw:text-box></draw:frame><draw:frame draw:style-name="gr74" draw:text-style-name="P102" svg:width="0.267cm" svg:height="0.302cm" svg:x="7.892cm" svg:y="6.287cm"><draw:text-box><text:p text:style-name="P78"><text:span text:style-name="T64">34</text:span></text:p></draw:text-box></draw:frame><draw:frame draw:style-name="gr74" draw:text-style-name="P102" svg:width="0.267cm" svg:height="0.302cm" svg:x="11.984cm" svg:y="1.888cm"><draw:text-box><text:p text:style-name="P78"><text:span text:style-name="T64">15</text:span></text:p></draw:text-box></draw:frame><draw:frame draw:style-name="gr177" draw:text-style-name="P116" svg:width="0.267cm" svg:height="0.304cm" svg:x="11.984cm" svg:y="2.981cm"><draw:text-box><text:p text:style-name="P78"><text:span text:style-name="T82">17</text:span></text:p></draw:text-box></draw:frame><draw:frame draw:style-name="gr72" draw:text-style-name="P102" svg:width="0.269cm" svg:height="0.302cm" svg:x="11.767cm" svg:y="4.094cm"><draw:text-box><text:p text:style-name="P78"><text:span text:style-name="T64">20</text:span></text:p></draw:text-box></draw:frame><draw:frame draw:style-name="gr74" draw:text-style-name="P102" svg:width="0.267cm" svg:height="0.302cm" svg:x="11.911cm" svg:y="5.192cm"><draw:text-box><text:p text:style-name="P78"><text:span text:style-name="T64">20</text:span></text:p></draw:text-box></draw:frame><draw:frame draw:style-name="gr140" draw:text-style-name="P102" svg:width="0.244cm" svg:height="0.302cm" svg:x="11.696cm" svg:y="6.287cm"><draw:text-box><text:p text:style-name="P78"><text:span text:style-name="T64">1</text:span></text:p></draw:text-box></draw:frame><draw:frame draw:style-name="gr74" draw:text-style-name="P102" svg:width="0.267cm" svg:height="0.302cm" svg:x="13.91cm" svg:y="1.888cm"><draw:text-box><text:p text:style-name="P78"><text:span text:style-name="T64">12</text:span></text:p></draw:text-box></draw:frame><draw:frame draw:style-name="gr177" draw:text-style-name="P116" svg:width="0.267cm" svg:height="0.304cm" svg:x="13.982cm" svg:y="3.006cm"><draw:text-box><text:p text:style-name="P78"><text:span text:style-name="T82">11</text:span></text:p></draw:text-box></draw:frame><draw:frame draw:style-name="gr74" draw:text-style-name="P102" svg:width="0.267cm" svg:height="0.302cm" svg:x="13.995cm" svg:y="4.094cm"><draw:text-box><text:p text:style-name="P78"><text:span text:style-name="T64">11</text:span></text:p></draw:text-box></draw:frame><draw:frame draw:style-name="gr74" draw:text-style-name="P102" svg:width="0.267cm" svg:height="0.302cm" svg:x="14.067cm" svg:y="5.192cm"><draw:text-box><text:p text:style-name="P78"><text:span text:style-name="T64">10</text:span></text:p></draw:text-box></draw:frame><draw:polygon draw:style-name="gr80" draw:text-style-name="P77" svg:width="0.129cm" svg:height="0.128cm" svg:x="3.018cm" svg:y="0.994cm" svg:viewBox="0 0 130 129" draw:points="0,129 130,129 130,0 0,0"><text:p/></draw:polygon><draw:frame draw:style-name="gr72" draw:text-style-name="P102" svg:width="0.269cm" svg:height="0.302cm" svg:x="13.922cm" svg:y="6.287cm"><draw:text-box><text:p text:style-name="P78"><text:span text:style-name="T64">12</text:span></text:p></draw:text-box></draw:frame><draw:polygon draw:style-name="gr81" draw:text-style-name="P94" svg:width="0.129cm" svg:height="0.128cm" svg:x="4.967cm" svg:y="0.994cm" svg:viewBox="0 0 130 129" draw:points="0,129 130,129 130,0 0,0"><text:p/></draw:polygon><draw:polygon draw:style-name="gr82" draw:text-style-name="P95" svg:width="0.129cm" svg:height="0.128cm" svg:x="7.006cm" svg:y="0.994cm" svg:viewBox="0 0 130 129" draw:points="0,129 130,129 130,0 0,0"><text:p/></draw:polygon><draw:frame draw:style-name="gr191" draw:text-style-name="P102" svg:width="1.519cm" svg:height="0.302cm" svg:x="3.212cm" svg:y="1.018cm"><draw:text-box><text:p text:style-name="P78"><text:span text:style-name="T68">An-éifeachtach</text:span></text:p></draw:text-box></draw:frame><draw:polygon draw:style-name="gr83" draw:text-style-name="P96" svg:width="0.13cm" svg:height="0.128cm" svg:x="9.352cm" svg:y="0.994cm" svg:viewBox="0 0 131 129" draw:points="0,129 131,129 131,0 0,0"><text:p/></draw:polygon><draw:frame draw:style-name="gr192" draw:text-style-name="P102" svg:width="2.102cm" svg:height="0.302cm" svg:x="7.195cm" svg:y="0.944cm"><draw:text-box><text:p text:style-name="P78"><text:span text:style-name="T87">Níl sé an-éifeachtach</text:span></text:p></draw:text-box></draw:frame><draw:polygon draw:style-name="gr85" draw:text-style-name="P97" svg:width="0.129cm" svg:height="0.128cm" svg:x="11.752cm" svg:y="0.994cm" svg:viewBox="0 0 130 129" draw:points="0,129 130,129 130,0 0,0"><text:p/></draw:polygon><draw:frame draw:style-name="gr193" draw:text-style-name="P102" svg:width="3.264cm" svg:height="0.302cm" svg:x="9.544cm" svg:y="0.944cm"><draw:text-box><text:p text:style-name="P78"><text:span text:style-name="T69">Níl sé éifeachtach ar chor ar bith</text:span></text:p></draw:text-box></draw:frame><draw:frame draw:style-name="gr145" draw:text-style-name="P102" svg:width="1.611cm" svg:height="0.302cm" svg:x="11.949cm" svg:y="0.944cm"><draw:text-box><text:p text:style-name="P78"><text:span text:style-name="T70">Níl a fhios agam</text:span></text:p></draw:text-box></draw:frame><draw:frame draw:style-name="gr194" draw:text-style-name="P102" svg:width="7.645cm" svg:height="0.302cm" svg:x="0.616cm" svg:y="2.57cm"><draw:text-box><text:p text:style-name="P78"><text:span text:style-name="T65">Páirt a ghlacadh i ngluaiseachtaí polaitiúla, i bpáirtithe nó i gceardchumainn</text:span></text:p></draw:text-box></draw:frame><draw:frame draw:style-name="gr195" draw:text-style-name="P102" svg:width="11.438cm" svg:height="0.302cm" svg:x="0.608cm" svg:y="1.45cm"><draw:text-box><text:p text:style-name="P78"><text:span text:style-name="T65">Glac páirt i gcineálacha níos dírí de rannpháirtíocht na saoránach, cuir i gcás Tionscnamh Eorpach ó na Saoránaigh</text:span></text:p></draw:text-box></draw:frame><draw:frame draw:style-name="gr196" draw:text-style-name="P102" svg:width="7.822cm" svg:height="0.302cm" svg:x="0.647cm" svg:y="3.655cm"><draw:text-box><text:p text:style-name="P78"><text:span text:style-name="T65">Táirgí áirithe a cheannach ar chúiseanna polaitiúla, eiticiúla nó comhshaoil</text:span></text:p></draw:text-box></draw:frame><draw:frame draw:style-name="gr197" draw:text-style-name="P116" svg:width="7.256cm" svg:height="0.304cm" svg:x="0.653cm" svg:y="4.749cm"><draw:text-box><text:p text:style-name="P78"><text:span text:style-name="T85">Páirt a ghlacadh i léirsiú nó i gcineál eile gluaiseachta cosmhuintire</text:span></text:p></draw:text-box></draw:frame><draw:frame draw:style-name="gr198" draw:text-style-name="P102" svg:width="7.391cm" svg:height="0.302cm" svg:x="0.67cm" svg:y="5.874cm"><draw:text-box><text:p text:style-name="P78"><text:span text:style-name="T65">A bheith ina chomhalta de chomhlachas nó d’eagraíocht neamhrialtasach</text:span></text:p></draw:text-box></draw:frame><draw:frame draw:style-name="gr143" draw:text-style-name="P108" svg:width="0.743cm" svg:height="0.479cm" svg:x="0.074cm" svg:y="0.953cm"><draw:text-box><text:p/></draw:text-box></draw:frame><draw:frame draw:style-name="gr199" draw:text-style-name="P100" svg:width="14.496cm" svg:height="0.92cm" svg:x="0.459cm" svg:y="0.034cm"><draw:text-box><text:p text:style-name="P78"><text:span text:style-name="T79">C5 </text:span><text:span text:style-name="T80">I gcás gach ceann de na gníomhaíochtaí seo a leanas, cuir in iúl dom an gceapann tú go bhfuil sé éifeachtach nó nach bhfuil tionchar aige ar chinnteoireacht pholaitiúil ar leibhéal an Aontais tar éis na dtoghchán </text:span></text:p></draw:text-box></draw:frame><draw:frame draw:style-name="gr200" draw:text-style-name="P102" svg:width="1.909cm" svg:height="0.302cm" svg:x="5.098cm" svg:y="0.902cm"><draw:text-box><text:p text:style-name="P78"><text:span text:style-name="T68">Éifeachtach go cóir</text:span></text:p></draw:text-box></draw:frame></draw:g></text:p>
        <text:p text:style-name="StyleDefaut11grasItalique">Tá éagsúlacht mhór ann maidir le muinín i ngníomhaíocht na saoránach ar fud na mBallstát </text:p>
        <text:p text:style-name="Standard">Ag féachaint ar thorthaí ar leibhéal na tíre, seasann Málta, Lucsamburg agus an Chipir amach go comhsheasmhach mar na Ballstáit is mó a bhfuil muinín acu as éifeachtacht ghníomhaíocht na saoránach, i ngach ceann de na cúig chineál rannpháirtíochta a tástáladh, go minic le corrlach leathan thar mheán AE27. Mar shampla, measann 84 % de fhreagróirí Mhálta agus 81 % de fhreagróirí Lucsamburgacha go bhfuil sé éifeachtach mar chomhalta de chomhlachas nó d’eagraíocht neamhrialtasach, i gcomparáid le 35 % ar leibhéal an Aontais. Tá sé sin ar aon dul leis an bpatrún a tugadh faoi deara maidir le sásamh leis an smacht reachta, áit a raibh na trí thír chéanna sa rangú is airde freisin, rud a léiríonn timpeallacht níos leithne ina bhfuil muinín institiúideach agus shibhialta sna Ballstáit sin. Ag an taobh eile den speictream, tá an Fhrainc ag an mbun nó gar dó i gcás fhormhór na gcineálacha rannpháirtíochta a tástáladh, lena n-áirítear gluaiseachtaí polaitiúla, páirtithe nó ceardchumainn (32 %, an sciar is ísle san Aontas) agus rannpháirtíocht i léirsithe nó i ngluaiseachtaí pobail (29 %, an dara ceann is ísle). </text:p>
        <text:p text:style-name="Standard"/>
        <text:p text:style-name="StyleDefaut11grasItalique">Tá fonn ar dhaoine óga smaoineamh ar pháirt a ghlacadh i gcineálacha níos dírí de rannpháirtíocht na saoránach, amhail Tionscnamh Eorpach ó na Saoránaigh, rud atá éifeachtach chun tionchar a imirt ar an Aontas sa chinnteoireacht pholaitiúil </text:p>
        <text:p text:style-name="Standard">Ní cosúil go mbíonn tionchar ag inscne ar bhraistintí: tá an dóchúlacht chéanna ann go mbreithneoidh fir agus mná cineálacha díreacha rannpháirtíochta saoránach, amhail Tionscnamh Eorpach ó na Saoránaigh, atá éifeachtach maidir le tionchar a imirt ar chinnteoireacht an Aontais (46 % an ceann). </text:p>
        <text:p text:style-name="Standard">Léiríonn an aois patrún nach bhfuil chomh líneach céanna: Is iad 15-24 bliana d’aois na daoine is dóichí a mheasann go bhfuil an cineál rannpháirtíochta sin éifeachtach (53 %), i gcomparáid le 45 % i measc 25-39 mbliana d’aois, 43 % i measc 40-54 bliana d’aois, agus 46 % i measc daoine atá 55 bliana d’aois nó níos sine, rud a chiallaíonn go seasann an t-aoisghrúpa is óige amach, agus go bhfuil na trí aoisghrúpa eile sách gar dá chéile. </text:p>
        <text:p text:style-name="Standard">Léiríonn an áitíocht bearna níos leithne: is iad na freagróirí féinfhostaithe is dóchúla a mheasann go bhfuil rannpháirtíocht na saoránach éifeachtach (52 %), chun tosaigh ar fhostaithe agus orthu siúd nach bhfuil ag obair (46 % an ceann), agus is iad na hoibrithe láimhe is lú atá cinnte (40 %). </text:p>
        <text:p text:style-name="Standard"/>
        <text:p text:style-name="Standard"/>
        <text:p text:style-name="P36"><draw:g text:anchor-type="paragraph" draw:z-index="12" draw:name="Objet de groupe 13" draw:style-name="gr2"><draw:frame draw:style-name="gr147" draw:text-style-name="P76" svg:width="0.389cm" svg:height="0.482cm" svg:x="15.042cm" svg:y="5.1cm"><draw:text-box><text:p/></draw:text-box></draw:frame><draw:polygon draw:style-name="gr32" draw:text-style-name="P89" svg:width="2.146cm" svg:height="0.397cm" svg:x="5.462cm" svg:y="1.869cm" svg:viewBox="0 0 2147 398" draw:points="0,398 2147,398 2147,0 0,0"><text:p/></draw:polygon><draw:frame draw:style-name="gr33" draw:text-style-name="P90" svg:width="0.539cm" svg:height="0.479cm" svg:x="0.111cm" svg:y="0.597cm"><draw:text-box><text:p/></draw:text-box></draw:frame><draw:path draw:style-name="gr34" draw:text-style-name="P77" svg:width="1.423cm" svg:height="2.36cm" svg:x="6.547cm" svg:y="2.847cm" svg:viewBox="0 0 1424 2361" svg:d="M1424 0h-1424v337h1424zM1219 675h-1219v337h1219zM1159 1361h-1159v325h1159zM1243 2036h-1243v325h1243z"><text:p/></draw:path><draw:line draw:style-name="gr35" draw:text-style-name="P91" svg:x1="6.541cm" svg:y1="2.67cm" svg:x2="6.541cm" svg:y2="5.379cm"><text:p/></draw:line><draw:path draw:style-name="gr35" draw:text-style-name="P91" svg:width="0.072cm" svg:height="2.709cm" svg:x="6.469cm" svg:y="2.67cm" svg:viewBox="0 0 73 2710" svg:d="M0 0h73M0 675h73M0 1361h73M0 2035h73M0 2710h73"><text:p/></draw:path><draw:frame draw:style-name="gr179" draw:text-style-name="P92" svg:width="1.461cm" svg:height="0.285cm" svg:x="6.103cm" svg:y="1.962cm"><draw:text-box><text:p text:style-name="P78"><text:span text:style-name="T54">% de réir aoise:</text:span></text:p></draw:text-box></draw:frame><draw:frame draw:style-name="gr37" draw:text-style-name="P92" svg:width="0.267cm" svg:height="0.285cm" svg:x="8.075cm" svg:y="2.918cm"><draw:text-box><text:p text:style-name="P78"><text:span text:style-name="T54">53</text:span></text:p></draw:text-box></draw:frame><draw:frame draw:style-name="gr39" draw:text-style-name="P92" svg:width="0.269cm" svg:height="0.285cm" svg:x="7.862cm" svg:y="3.606cm"><draw:text-box><text:p text:style-name="P78"><text:span text:style-name="T54">45</text:span></text:p></draw:text-box></draw:frame><draw:frame draw:style-name="gr37" draw:text-style-name="P92" svg:width="0.267cm" svg:height="0.285cm" svg:x="7.805cm" svg:y="4.28cm"><draw:text-box><text:p text:style-name="P78"><text:span text:style-name="T54">43</text:span></text:p></draw:text-box></draw:frame><draw:frame draw:style-name="gr39" draw:text-style-name="P92" svg:width="0.269cm" svg:height="0.285cm" svg:x="7.886cm" svg:y="4.957cm"><draw:text-box><text:p text:style-name="P78"><text:span text:style-name="T54">46</text:span></text:p></draw:text-box></draw:frame><draw:frame draw:style-name="gr180" draw:text-style-name="P92" svg:width="0.613cm" svg:height="0.285cm" svg:x="5.81cm" svg:y="2.906cm"><draw:text-box><text:p text:style-name="P78"><text:span text:style-name="T55">15-24</text:span></text:p></draw:text-box></draw:frame><draw:frame draw:style-name="gr180" draw:text-style-name="P92" svg:width="0.613cm" svg:height="0.285cm" svg:x="5.81cm" svg:y="3.595cm"><draw:text-box><text:p text:style-name="P78"><text:span text:style-name="T55">25-39</text:span></text:p></draw:text-box></draw:frame><draw:frame draw:style-name="gr180" draw:text-style-name="P92" svg:width="0.613cm" svg:height="0.285cm" svg:x="5.81cm" svg:y="4.269cm"><draw:text-box><text:p text:style-name="P78"><text:span text:style-name="T55">40-54</text:span></text:p></draw:text-box></draw:frame><draw:path draw:style-name="gr34" draw:text-style-name="P77" svg:width="1.001cm" svg:height="1.698cm" svg:x="2.279cm" svg:y="3.169cm" svg:viewBox="0 0 1002 1699" svg:d="M1002 0h-1002v338h1002zM1002 1362h-1002v337h1002z"><text:p/></draw:path><draw:line draw:style-name="gr35" draw:text-style-name="P91" svg:x1="2.285cm" svg:y1="2.66cm" svg:x2="2.285cm" svg:y2="5.369cm"><text:p/></draw:line><draw:path draw:style-name="gr35" draw:text-style-name="P91" svg:width="0.073cm" svg:height="2.709cm" svg:x="2.212cm" svg:y="2.66cm" svg:viewBox="0 0 74 2710" svg:d="M0 0h74M0 1361h74M0 2710h74"><text:p/></draw:path><draw:frame draw:style-name="gr41" draw:text-style-name="P92" svg:width="0.32cm" svg:height="0.285cm" svg:x="5.997cm" svg:y="4.945cm"><draw:text-box><text:p text:style-name="P78"><text:span text:style-name="T55">55</text:span></text:p></draw:text-box></draw:frame><draw:frame draw:style-name="gr181" draw:text-style-name="P92" svg:width="0.271cm" svg:height="0.285cm" svg:x="3.373cm" svg:y="3.255cm"><draw:text-box><text:p text:style-name="P78"><text:span text:style-name="T54">46</text:span></text:p></draw:text-box></draw:frame><draw:frame draw:style-name="gr181" draw:text-style-name="P92" svg:width="0.271cm" svg:height="0.285cm" svg:x="3.373cm" svg:y="4.606cm"><draw:text-box><text:p text:style-name="P78"><text:span text:style-name="T54">46</text:span></text:p></draw:text-box></draw:frame><draw:frame draw:style-name="gr182" draw:text-style-name="P92" svg:width="0.705cm" svg:height="0.285cm" svg:x="1.607cm" svg:y="3.242cm"><draw:text-box><text:p text:style-name="P78"><text:span text:style-name="T55">Fireann</text:span></text:p></draw:text-box></draw:frame><draw:polygon draw:style-name="gr32" draw:text-style-name="P89" svg:width="4.365cm" svg:height="0.662cm" svg:x="0cm" svg:y="1.869cm" svg:viewBox="0 0 4366 663" draw:points="0,663 4366,663 4366,0 0,0"><text:p/></draw:polygon><draw:frame draw:style-name="gr183" draw:text-style-name="P92" svg:width="0.877cm" svg:height="0.285cm" svg:x="1.406cm" svg:y="4.594cm"><draw:text-box><text:p text:style-name="P78"><text:span text:style-name="T55">Baineann</text:span></text:p></draw:text-box></draw:frame><draw:polygon draw:style-name="gr32" draw:text-style-name="P89" svg:width="4.377cm" svg:height="0.662cm" svg:x="9.694cm" svg:y="1.869cm" svg:viewBox="0 0 4378 663" draw:points="0,663 4378,663 4378,0 0,0"><text:p/></draw:polygon><draw:frame draw:style-name="gr184" draw:text-style-name="P92" svg:width="1.567cm" svg:height="0.285cm" svg:x="1.58cm" svg:y="1.962cm"><draw:text-box><text:p text:style-name="P78"><text:span text:style-name="T54">% de réir inscne:</text:span></text:p></draw:text-box></draw:frame><draw:path draw:style-name="gr34" draw:text-style-name="P77" svg:width="1.23cm" svg:height="2.36cm" svg:x="11.937cm" svg:y="2.847cm" svg:viewBox="0 0 1231 2361" svg:d="M1231 0h-1231v337h1231zM1098 675h-1098v337h1098zM952 1361h-952v325h952zM1098 2036h-1098v325h1098z"><text:p/></draw:path><draw:line draw:style-name="gr35" draw:text-style-name="P91" svg:x1="11.931cm" svg:y1="2.67cm" svg:x2="11.931cm" svg:y2="5.379cm"><text:p/></draw:line><draw:path draw:style-name="gr35" draw:text-style-name="P91" svg:width="0.073cm" svg:height="2.709cm" svg:x="11.858cm" svg:y="2.67cm" svg:viewBox="0 0 74 2710" svg:d="M0 0h74M0 675h74M0 1361h74M0 2035h74M0 2710h74"><text:p/></draw:path><draw:frame draw:style-name="gr185" draw:text-style-name="P92" svg:width="1.698cm" svg:height="0.285cm" svg:x="11.095cm" svg:y="1.962cm"><draw:text-box><text:p text:style-name="P78"><text:span text:style-name="T54">% de réir gairme:</text:span></text:p></draw:text-box></draw:frame><draw:frame draw:style-name="gr39" draw:text-style-name="P92" svg:width="0.269cm" svg:height="0.285cm" svg:x="13.279cm" svg:y="2.918cm"><draw:text-box><text:p text:style-name="P78"><text:span text:style-name="T54">52</text:span></text:p></draw:text-box></draw:frame><draw:frame draw:style-name="gr181" draw:text-style-name="P92" svg:width="0.271cm" svg:height="0.285cm" svg:x="13.132cm" svg:y="3.606cm"><draw:text-box><text:p text:style-name="P78"><text:span text:style-name="T54">46</text:span></text:p></draw:text-box></draw:frame><draw:frame draw:style-name="gr39" draw:text-style-name="P92" svg:width="0.269cm" svg:height="0.285cm" svg:x="12.989cm" svg:y="4.28cm"><draw:text-box><text:p text:style-name="P78"><text:span text:style-name="T54">40</text:span></text:p></draw:text-box></draw:frame><draw:frame draw:style-name="gr181" draw:text-style-name="P92" svg:width="0.271cm" svg:height="0.285cm" svg:x="13.132cm" svg:y="4.957cm"><draw:text-box><text:p text:style-name="P78"><text:span text:style-name="T54">46</text:span></text:p></draw:text-box></draw:frame><draw:frame draw:style-name="gr43" draw:text-style-name="P92" svg:width="1.378cm" svg:height="0.285cm" svg:x="10.359cm" svg:y="2.888cm"><draw:text-box><text:p text:style-name="P78"><text:span text:style-name="T55">Féinfhostaithe</text:span></text:p></draw:text-box></draw:frame><draw:frame draw:style-name="gr179" draw:text-style-name="P92" svg:width="0.93cm" svg:height="0.285cm" svg:x="10.827cm" svg:y="3.595cm"><draw:text-box><text:p text:style-name="P78"><text:span text:style-name="T55">Fostaí</text:span></text:p></draw:text-box></draw:frame><draw:frame draw:style-name="gr44" draw:text-style-name="P92" svg:width="1.458cm" svg:height="0.285cm" svg:x="10.336cm" svg:y="4.269cm"><draw:text-box><text:p text:style-name="P78"><text:span text:style-name="T55">Oibrí láimhe</text:span></text:p></draw:text-box></draw:frame><draw:frame draw:style-name="gr186" draw:text-style-name="P92" svg:width="1.318cm" svg:height="0.285cm" svg:x="10.605cm" svg:y="4.945cm"><draw:text-box><text:p text:style-name="P78"><text:span text:style-name="T55">Níl sé ag obair</text:span></text:p></draw:text-box></draw:frame><draw:frame draw:style-name="gr187" draw:text-style-name="P100" svg:width="15.087cm" svg:height="1.047cm" svg:x="0.018cm" svg:y="0.355cm"><draw:text-box><text:p text:style-name="P78"><text:span text:style-name="T72">C5 </text:span><text:span text:style-name="T86">I gcás gach ceann de na gníomhaíochtaí seo a leanas, cuir in iúl dom an gceapann tú go bhfuil sé éifeachtach nó nach bhfuil tionchar aige ar chinnteoireacht pholaitiúil ar leibhéal an Aontais tar éis na dtoghchán</text:span> </text:p></draw:text-box></draw:frame><draw:frame draw:style-name="gr188" draw:text-style-name="P100" svg:width="12.644cm" svg:height="0.884cm" svg:x="0.513cm" svg:y="1.085cm"><draw:text-box><text:p text:style-name="P78"><text:span text:style-name="T59">Páirt a ghlacadh i gcineálacha níos dírí de rannpháirtíocht saoránach amhail </text:span><text:span text:style-name="T71">Tionscnamh Eorpach </text:span><text:span text:style-name="T59">ó na Saoránaigh Iomlán éifeachtach</text:span></text:p></draw:text-box></draw:frame></draw:g></text:p>
        <text:p text:style-name="Standard"/>
        <text:p text:style-name="P36"/>
      </text:section>
      <text:h text:style-name="Heading_20_1" text:outline-level="1"><text:bookmark-start text:name="__RefHeading___Toc4064_3967327191"/>3. An ghéarchéim fuinnimh <text:bookmark-end text:name="__RefHeading___Toc4064_3967327191"/></text:h>
      <text:h text:style-name="Heading_20_2" text:outline-level="2"><text:bookmark-start text:name="__RefHeading___Toc4066_3967327191"/>3.1 Fuinneamh in-athnuaite, an príomhbheart chun imeacht ó bhreoslaí iontaise <text:bookmark-end text:name="__RefHeading___Toc4066_3967327191"/></text:h>
      <text:section text:style-name="Sect2" text:name="Section3">
        <text:p text:style-name="StyleDefaut11grasItalique">Seasann forbairt fuinnimh in-athnuaite amach mar an príomhbheart chun imeacht ó bhreoslaí iontaise, a luaigh níos mó ná Eorpach amháin as dhá cheann </text:p>
        <text:p text:style-name="Standard">Is é an chéad rud a thagann chun cinn nuair a smaoiníonn muintir na hEorpa ar an méid a d’fhéadfadh cabhrú leis an Aontas aistriú ó bhreoslaí iontaise ná acmhainneacht fuinnimh in-athnuaite níos mó a fhorbairt, trí fheirmeacha gaoithe nua agus páirceanna gréine nua, mar shampla (35%). Is í an ghné is mó a luadh ar an iomlán (56%), ag deimhniú foinsí in-athnuaite mar an luamhán soiléir tosaigh in intinn daoine. </text:p>
        <text:p text:style-name="Standard">Leanann úsáid fuinnimh a laghdú trí bhearta éifeachtúlachta fuinnimh (40% san iomlán) agus infheistíocht a dhéanamh i réitigh núicléacha (32%) mar na chéad roghanna eile is mó a luadh, gach ceann acu le thart ar aon trian go dhá as gach cúigear Eorpach mar chuid den fhreagra. Luann beagnach triúr as gach deichniúr freagróirí gníomhaíochtaí áitiúla amhail pobail fuinnimh (29 %) a chur chun cinn freisin, rud a thugann le fios go bhfuil fonn mór ar chur chuige níos díláraithe agus níos dírithe ar an bpobal in éineacht le réitigh mhórscála. Os a choinne sin, luaitear leictriú níos mó i bhfad níos lú go minic(16%), rud a thugann le tuiscint go mbreathnaítear air mar luamhán nach bhfuil chomh láithreach céanna nó nach bhfuil chomh sothuigthe céanna chun bogadh ó bhreoslaí iontaise. </text:p>
        <text:p text:style-name="Standard"/>
        <text:p text:style-name="StyleDefaut11grasItalique">Tá forlámhas ag foinsí in-athnuaite fuinnimh go háirithe i nDeisceart agus in Oirthear na Meánmhara san Eoraip </text:p>
        <text:p text:style-name="Standard"><draw:g text:anchor-type="paragraph" draw:z-index="13" draw:name="Objet de groupe 14" draw:style-name="gr2"><draw:frame draw:style-name="gr166" draw:text-style-name="P115" svg:width="8.305cm" svg:height="0.489cm" svg:x="0.646cm" svg:y="0.203cm"><draw:text-box><text:p text:style-name="P78"><text:span text:style-name="T79">Q9</text:span> <text:span text:style-name="T80">Dar leat, cad is féidir cabhrú leis an Aontas aistriú ó bhreoslaí iontaise ? </text:span></text:p></draw:text-box></draw:frame><draw:path draw:style-name="gr67" draw:text-style-name="P77" svg:width="2.866cm" svg:height="4.983cm" svg:x="2.35cm" svg:y="1.101cm" svg:viewBox="0 0 2867 4984" svg:d="M2867 0h-2867v501h2867zM1388 745h-1388v500h1388zM1632 1502h-1632v488h1632zM976 2247h-976v502h976zM488 2993h-488v501h488zM167 3738h-167v501h167zM655 4483h-655v501h655z"><text:p/></draw:path><draw:frame draw:style-name="gr143" draw:text-style-name="P108" svg:width="0.743cm" svg:height="0.479cm" svg:x="0.42cm" svg:y="0.739cm"><draw:text-box><text:p/></draw:text-box></draw:frame><draw:frame draw:style-name="gr72" draw:text-style-name="P102" svg:width="0.269cm" svg:height="0.302cm" svg:x="4.863cm" svg:y="1.26cm"><draw:text-box><text:p text:style-name="P78"><text:span text:style-name="T64">35</text:span></text:p></draw:text-box></draw:frame><draw:frame draw:style-name="gr72" draw:text-style-name="P102" svg:width="0.269cm" svg:height="0.302cm" svg:x="3.39cm" svg:y="2.006cm"><draw:text-box><text:p text:style-name="P78"><text:span text:style-name="T64">17</text:span></text:p></draw:text-box></draw:frame><draw:frame draw:style-name="gr167" draw:text-style-name="P116" svg:width="0.269cm" svg:height="0.304cm" svg:x="3.637cm" svg:y="2.748cm"><draw:text-box><text:p text:style-name="P78"><text:span text:style-name="T82">20</text:span></text:p></draw:text-box></draw:frame><draw:frame draw:style-name="gr72" draw:text-style-name="P102" svg:width="0.269cm" svg:height="0.302cm" svg:x="2.981cm" svg:y="3.496cm"><draw:text-box><text:p text:style-name="P78"><text:span text:style-name="T64">12</text:span></text:p></draw:text-box></draw:frame><draw:frame draw:style-name="gr140" draw:text-style-name="P102" svg:width="0.244cm" svg:height="0.302cm" svg:x="2.614cm" svg:y="4.242cm"><draw:text-box><text:p text:style-name="P78"><text:span text:style-name="T64">6</text:span></text:p></draw:text-box></draw:frame><draw:frame draw:style-name="gr118" draw:text-style-name="P102" svg:width="0.242cm" svg:height="0.302cm" svg:x="2.588cm" svg:y="5.015cm"><draw:text-box><text:p text:style-name="P78"><text:span text:style-name="T83">2</text:span></text:p></draw:text-box></draw:frame><draw:frame draw:style-name="gr76" draw:text-style-name="P102" svg:width="0.244cm" svg:height="0.479cm" svg:x="2.777cm" svg:y="5.747cm"><draw:text-box><text:p/></draw:text-box></draw:frame><draw:path draw:style-name="gr168" draw:text-style-name="P117" svg:width="0.536cm" svg:height="0.186cm" svg:x="13.114cm" svg:y="0.778cm" svg:viewBox="0 0 537 187" svg:d="M417 130c-5 0-9 0-14 1-3 1-6 2-8 4-3 1-4 3-5 5-2 3-3 5-3 8 0 5 3 9 5 12 3 3 7 4 14 4 4 0 8-1 12-4 4-2 8-5 12-10v-20zM187 80c-5 0-10 1-14 3-3 2-6 4-9 8-3 3-4 7-5 12-2 6-2 12-2 18s0 11 1 16 3 9 6 13c2 3 4 6 8 8s9 3 15 3c4 0 9-1 13-3 3-2 6-4 9-8 2-3 4-7 5-12s2-10 2-17c0-6-1-11-2-16 0-6-2-10-4-13-3-4-6-7-9-9s-9-3-14-3zM411 54c9 0 17 1 24 3 6 1 11 4 16 8 4 4 7 8 8 14 2 6 3 13 3 21v80c0 2 0 2-1 3s-2 1-4 2c-2 0-4 0-9 0-3 0-6 0-8 0-2-1-3-1-3-2-1-1-1-1-1-3v-9c-6 5-11 9-18 12-6 3-12 4-20 4-6 0-12 0-17-2s-10-4-14-7c-3-3-6-7-9-12-2-5-3-11-3-17 0-7 1-13 5-18 2-5 6-9 11-12 6-3 12-6 20-7 8-2 17-3 27-3h12v-8c0-4-1-7-1-10-1-2-2-5-4-6-1-2-4-4-7-5s-6-1-10-1c-6 0-11 1-15 2-5 1-8 3-12 4-3 2-5 3-9 4-2 1-3 2-5 2-1 0-1 0-2-1s-1-2-2-3c0-1 0-2-1-4 0-1 0-3 0-5 0-3 0-5 1-7 0-1 1-3 2-4s3-3 6-4c4-2 7-3 11-5 4-1 9-2 14-3 4-1 10-1 15-1zM188 54c11 0 21 1 28 4 8 3 14 7 19 13 5 5 9 12 11 20s4 18 4 29c0 10-2 19-4 27-2 9-6 16-12 22-5 6-13 10-20 14-9 3-18 4-29 4s-20-1-28-4c-7-3-14-7-19-13-5-5-9-12-12-20-2-8-3-17-3-28 0-10 1-20 4-28 2-8 7-15 12-21s12-11 20-14 18-5 29-5zM294 25c3 0 7 0 9 1 2 0 3 0 5 1 1 0 2 1 2 1 1 1 1 2 1 3v26h26c0 0 1 0 2 1 0 0 1 1 1 2 1 1 1 2 1 4s1 4 1 6c0 5-1 9-2 11 0 2-2 3-3 3h-26v56c0 6 1 11 4 14 2 4 5 5 10 5 1 0 3 0 5 0 1-1 3-1 4-1 1-1 2-1 2-1 1-1 2-1 2-1 1 0 1 0 2 1 0 0 0 1 1 1 0 1 0 3 0 4 0 2 1 4 1 6 0 4-1 7-1 9-1 2-1 4-2 5-1 0-2 1-3 2-2 0-3 1-5 1-3 1-5 1-7 2-3 0-5 0-7 0-7 0-13-1-17-2-6-2-10-5-12-8-3-4-7-8-8-13-1-6-2-12-2-19v-61h-14c-2 0-3-1-4-3s-1-6-1-11c0-2 0-4 0-6 1-2 1-3 1-4 1-1 1-2 2-2 0-1 1-1 2-1h14v-26c0-1 0-2 1-3 0 0 1-1 2-1 1-1 4-1 6-1 2-1 4-1 7-1zM4 13h121c0 0 1 0 2 1 0 0 1 1 1 2 1 1 1 3 1 5 0 1 0 4 0 6 0 3 0 5 0 7 0 1 0 3-1 4 0 1-1 2-1 3-1 0-2 0-2 0h-43v139c0 1 0 1-1 2s-2 1-3 2c-1 0-3 1-5 1-3 0-5 0-8 0-4 0-6 0-8 0-3 0-5-1-6-1-1-1-2-1-3-2s-1-1-1-2v-139h-43c0 0-1 0-2 0 0-1-1-2-1-3-1-1-1-3-1-4 0-2 0-4 0-7 0-2 0-5 0-6 0-2 0-4 1-5 0-1 1-2 1-2 1-1 2-1 2-1zM520 0c3 0 7 0 9 0 2 1 3 1 4 2 2 0 2 1 3 1 0 1 1 2 1 3v174c0 1-1 2-1 2-1 1-1 1-3 2-1 0-2 1-4 1s-6 0-9 0-5 0-7 0-5-1-6-1c-1-1-2-1-3-2 0 0 0-1 0-2v-174c0-1 0-2 0-3 1 0 2-1 3-1 1-1 4-1 6-2 2 0 4 0 7 0z"><text:p/></draw:path><draw:frame draw:style-name="gr169" draw:text-style-name="P115" svg:width="2.297cm" svg:height="0.336cm" svg:x="3.586cm" svg:y="0.686cm"><draw:text-box><text:p text:style-name="P78"><text:span text:style-name="T84">Ar an gcéad dul síos </text:span></text:p></draw:text-box></draw:frame><draw:frame draw:style-name="gr170" draw:text-style-name="P102" svg:width="6.174cm" svg:height="0.302cm" svg:x="5.722cm" svg:y="2.03cm"><draw:text-box><text:p text:style-name="P78"><text:span text:style-name="T65">Úsáid fuinnimh a laghdú trí bhearta éifeachtúlachta fuinnimh</text:span></text:p></draw:text-box></draw:frame><draw:frame draw:style-name="gr171" draw:text-style-name="P116" svg:width="4.608cm" svg:height="0.304cm" svg:x="6.999cm" svg:y="2.748cm"><draw:text-box><text:p text:style-name="P78"><text:span text:style-name="T85">Infheistíocht a dhéanamh i réitigh núicléacha</text:span></text:p></draw:text-box></draw:frame><draw:frame draw:style-name="gr172" draw:text-style-name="P102" svg:width="6.407cm" svg:height="0.302cm" svg:x="6.04cm" svg:y="3.574cm"><draw:text-box><text:p text:style-name="P78"><text:span text:style-name="T65">Gníomhaíochtaí áitiúla amhail pobail fuinnimh a chur chun cinn</text:span></text:p></draw:text-box></draw:frame><draw:frame draw:style-name="gr173" draw:text-style-name="P116" svg:width="3.305cm" svg:height="0.304cm" svg:x="7.356cm" svg:y="4.382cm"><draw:text-box><text:p text:style-name="P78"><text:span text:style-name="T85">Leictriú níos mó</text:span></text:p></draw:text-box></draw:frame><draw:frame draw:style-name="gr174" draw:text-style-name="P102" svg:width="0.648cm" svg:height="0.302cm" svg:x="8.162cm" svg:y="5.105cm"><draw:text-box><text:p text:style-name="P78"><text:span text:style-name="T65">Eile</text:span></text:p></draw:text-box></draw:frame><draw:path draw:style-name="gr175" draw:text-style-name="P118" svg:width="3.778cm" svg:height="4.983cm" svg:x="11.847cm" svg:y="1.101cm" svg:viewBox="0 0 3779 4984" svg:d="M3779 0h-3779v501h3779zM2700 745h-2700v500h2700zM2159 1502h-2159v488h2159zM1953 2247h-1953v502h1953zM1079 2993h-1079v501h1079zM205 3738h-205v501h205zM540 4483h-540v501h540z"><text:p/></draw:path><draw:frame draw:style-name="gr176" draw:text-style-name="P102" svg:width="1.611cm" svg:height="0.302cm" svg:x="7.871cm" svg:y="5.837cm"><draw:text-box><text:p text:style-name="P78"><text:span text:style-name="T65">Níl a fhios agam</text:span></text:p></draw:text-box></draw:frame><draw:frame draw:style-name="gr74" draw:text-style-name="P102" svg:width="0.267cm" svg:height="0.302cm" svg:x="15.288cm" svg:y="1.26cm"><draw:text-box><text:p text:style-name="P78"><text:span text:style-name="T64">56</text:span></text:p></draw:text-box></draw:frame><draw:frame draw:style-name="gr74" draw:text-style-name="P102" svg:width="0.267cm" svg:height="0.302cm" svg:x="14.21cm" svg:y="2.006cm"><draw:text-box><text:p text:style-name="P78"><text:span text:style-name="T64">40</text:span></text:p></draw:text-box></draw:frame><draw:frame draw:style-name="gr177" draw:text-style-name="P116" svg:width="0.267cm" svg:height="0.304cm" svg:x="13.67cm" svg:y="2.748cm"><draw:text-box><text:p text:style-name="P78"><text:span text:style-name="T82">32</text:span></text:p></draw:text-box></draw:frame><draw:frame draw:style-name="gr118" draw:text-style-name="P102" svg:width="0.242cm" svg:height="0.302cm" svg:x="13.467cm" svg:y="3.496cm"><draw:text-box><text:p text:style-name="P78"><text:span text:style-name="T64">2</text:span></text:p></draw:text-box></draw:frame><draw:frame draw:style-name="gr74" draw:text-style-name="P102" svg:width="0.267cm" svg:height="0.302cm" svg:x="12.591cm" svg:y="4.242cm"><draw:text-box><text:p text:style-name="P78"><text:span text:style-name="T64">16</text:span></text:p></draw:text-box></draw:frame><draw:frame draw:style-name="gr140" draw:text-style-name="P102" svg:width="0.244cm" svg:height="0.302cm" svg:x="11.908cm" svg:y="5.003cm"><draw:text-box><text:p text:style-name="P78"><text:span text:style-name="T64">3</text:span></text:p></draw:text-box></draw:frame><draw:frame draw:style-name="gr75" draw:text-style-name="P102" svg:width="0.242cm" svg:height="0.479cm" svg:x="12.175cm" svg:y="5.747cm"><draw:text-box><text:p/></draw:text-box></draw:frame><draw:frame draw:style-name="gr178" draw:text-style-name="P100" svg:width="5.906cm" svg:height="1.153cm" svg:x="5.609cm" svg:y="1.157cm"><draw:text-box><text:p text:style-name="P78"><text:span text:style-name="T65">Acmhainneacht fuinnimh in-athnuaite níos mó a </text:span><text:span text:style-name="T65">fhorbairt trí e.g. feirmeacha gaoithe nua agus páirceanna gréine </text:span></text:p></draw:text-box></draw:frame></draw:g>Ag féachaint ar na torthaí ar leibhéal na tíre, léiríonn spreagthaí an aistrithe breosla iontaise o<text:span text:style-name="T3"> ft</text:span> en tírdhreach fuinnimh gach tíre féin. Is airde an tacaíocht a thugtar do réitigh núicléacha mar chéad fhreagairt sa Pholainn (30 %, vs 20 % do AE27), sa Bhulgáir agus sa tSualainn (25 % an ceann), agus sa tSlóvaic (24 %), tíortha a oibríonn cheana féin nó a bhfuil acmhainneacht núicléach á forbairt go gníomhach acu, agus is ísle í sa Chipir agus i Málta (10 %), chomh maith leis an Ungáir agus Éire (11 %), nach bhfuil clár núicléach ag aon cheann acu. Seasann an Fhrainc amach mar eisceacht: in ainneoin a spleáchais sheanbhunaithe ar chumhacht núicléach, luann 20 % de fhreagróirí na Fraince é ar dtús (mar an gcéanna le meán AE27) agus ina ionad sin treoraíonn siad AE maidir le bearta éifeachtúlachta fuinnimh (22 %, in éineacht le Lucsamburg ag 23 %) seachas maidir le foinsí in-athnuaite fuinnimh, a luann siad níos lú ná formhór na dtíortha eile (30 %). Os a choinne sin, tá an acmhainneacht fuinnimh in-athnuaite chun tosaigh i ndeisceart agus in oirdheisceart na hEorpa, agus luaigh an Chróit, Málta, an Chipir, an Ungáir agus an Spáinn é ar dtús ag 44-46 %, i bhfad os cionn mheán AE27 de 35 %, rud is dócha a léiríonn acmhainneacht ghréine bhraite níos láidre. Tá foras suntasach ag gníomhaíochtaí áitiúla pobalbhunaithe freisin idir an chéad lua agus an dara lua beagnach i ngach áit (ó 12 % go 22 % ar leibhéal AE27), go háirithe i Málta (13% go 29 %) agus sa Chipir (14% go 28 %), rud a léiríonn go mbreathnaítear ar na réitigh sin mar chomhlánú luachmhar seachas mar phríomhthosaíocht. Ar deireadh, bíonn freagraí ‘níl a fhios agam’ níos minice sna tíortha Nordacha agus Baltacha, san Fhionlainn agus sa tSualainn (12 %), sa <text:soft-page-break/>Bhulgáir, sa tSeicia agus sa Danmhairg (10 %), i gcomparáid le Málta (1 %), Lucsamburg (2 %) nó sa Spáinn agus in Éirinn (5 %). </text:p>
        <text:p text:style-name="Standard"/>
        <text:p text:style-name="StyleDefaut11grasItalique">Múnlaíonn inscne agus oideachas dearcthaí i leith fuinneamh núicléach níos mó ná i leith foinsí in-athnuaite fuinnimh </text:p>
        <text:p text:style-name="Standard">Tagann bearna shoiléir inscne chun cinn freisin maidir le fuinneamh núicléach, arna lua ag 35 % d’fhir san iomlán i gcomparáid le 29 % de mhná, agus tá tuairimí maidir le foinsí in-athnuaite fuinnimh mórán mar an gcéanna ar fud na n-inscní. </text:p>
        <text:p text:style-name="Standard">Múnlaíonn leibhéil oideachais dearcthaí i leith fuinneamh núicléach níos mó ná i leith foinsí in-athnuaite fuinnimh: ardaíonn an tacaíocht do réitigh núicléacha ó 24 % ina measc siúd a bhfuil an leibhéal oideachais is ísle acu go 36 % i measc na ndaoine is mó a bhfuil oideachas orthu, bearna 12 phointe, cé nach bhfuil ach beagán idir foinsí in-athnuaite fuinnimh (52 % go 59 %); Is mó an seans go bhfreagróidh freagróirí a bhfuil leibhéil oideachais níos ísle acu "níl a fhios agam" (11%, vs 5% i measc na ndaoine ardoilte). </text:p>
        <text:p text:style-name="Standard"/>
        <text:h text:style-name="P74" text:outline-level="2"><text:bookmark-start text:name="__RefHeading___Toc4068_3967327191"/>3.2 Praghsanna fuinnimh atá ag ardú: tomhaltas a laghdú seachas athrú struchtúrach <text:bookmark-end text:name="__RefHeading___Toc4068_3967327191"/></text:h>
        <text:p text:style-name="StyleDefaut11grasItalique">I bhfianaise an mhéadaithe atá ag teacht ar phraghsanna fuinnimh, laghdaíonn muintir na hEorpa a dtomhaltas den chuid is mó seachas infheistíocht a dhéanamh i réitigh struchtúracha </text:p>
        <text:p text:style-name="Standard">Deir 31% de mhuintir na hEorpa gur laghdaigh siad a dtomhaltas leictreachais foriomlán mar fhreagairt ar an ardú ar phraghsanna fuinnimh tar éis thús an chogaidh san Iaráin. Is é an dara gníomhaíocht is coitianta faireachán níos dlúithe a dhéanamh ar a dtomhaltas fuinnimh (27 %), agus úsáid téimh nó fuaraithe a laghdú (26 %) ina dhiaidh sin. Tá coigeartú a dhéanamh ar úsáid fuinnimh chun tairbhe a bhaint as praghsanna níos ísle nó uaireanta seachbhuaice (20 %) agus nósanna iompair atá ag athrú (19 %) i measc na ngníomhaíochtaí is mó a thuairiscítear, rud a léiríonn go bhfuil muintir na hEorpa ag coigeartú a n-iompraíochta i roinnt réimsí seachas téamh agus leictreachas amháin. </text:p>
        <text:p text:style-name="Standard"/>
        <text:p text:style-name="Standard"><draw:g text:anchor-type="paragraph" draw:z-index="14" draw:name="Objet de groupe 15" draw:style-name="gr2"><draw:frame draw:style-name="gr147" draw:text-style-name="P76" svg:width="0.389cm" svg:height="0.482cm" svg:x="16.757cm" svg:y="12.309cm"><draw:text-box><text:p/></draw:text-box></draw:frame><draw:path draw:style-name="gr67" draw:text-style-name="P77" svg:width="6.948cm" svg:height="6.064cm" svg:x="8.224cm" svg:y="6.41cm" svg:viewBox="0 0 6949 6065" svg:d="M6949 0h-6949v314h6949zM6057 439h-6057v327h6057zM5831 891h-5831v314h5831zM4486 1331h-4486v313h4486zM4260 1770h-4260v314h4260zM3594 2209h-3594v314h3594zM3142 2649h-3142v314h3142zM3142 3088h-3142v327h3142zM2915 3540h-2915v314h2915zM2024 3980h-2024v314h2024zM1132 4419h-1132v314h1132zM226 4859h-226v314h226zM2476 5299h-2476v314h2476zM679 5738h-679v327h679z"><text:p/></draw:path><draw:frame draw:style-name="gr74" draw:text-style-name="P102" svg:width="0.267cm" svg:height="0.302cm" svg:x="15.284cm" svg:y="6.472cm"><draw:text-box><text:p text:style-name="P78"><text:span text:style-name="T68">31</text:span></text:p></draw:text-box></draw:frame><draw:frame draw:style-name="gr119" draw:text-style-name="P107" svg:width="0.267cm" svg:height="0.294cm" svg:x="14.386cm" svg:y="6.917cm"><draw:text-box><text:p text:style-name="P78"><text:span text:style-name="T75">27</text:span></text:p></draw:text-box></draw:frame><draw:frame draw:style-name="gr122" draw:text-style-name="P107" svg:width="0.269cm" svg:height="0.294cm" svg:x="14.162cm" svg:y="7.356cm"><draw:text-box><text:p text:style-name="P78"><text:span text:style-name="T75">26</text:span></text:p></draw:text-box></draw:frame><draw:frame draw:style-name="gr122" draw:text-style-name="P107" svg:width="0.269cm" svg:height="0.294cm" svg:x="12.818cm" svg:y="7.795cm"><draw:text-box><text:p text:style-name="P78"><text:span text:style-name="T75">20</text:span></text:p></draw:text-box></draw:frame><draw:frame draw:style-name="gr121" draw:text-style-name="P107" svg:width="0.239cm" svg:height="0.294cm" svg:x="12.592cm" svg:y="8.248cm"><draw:text-box><text:p text:style-name="P78"><text:span text:style-name="T75">1</text:span></text:p></draw:text-box></draw:frame><draw:frame draw:style-name="gr122" draw:text-style-name="P107" svg:width="0.269cm" svg:height="0.294cm" svg:x="11.92cm" svg:y="8.687cm"><draw:text-box><text:p text:style-name="P78"><text:span text:style-name="T75">16</text:span></text:p></draw:text-box></draw:frame><draw:frame draw:style-name="gr122" draw:text-style-name="P107" svg:width="0.269cm" svg:height="0.294cm" svg:x="11.471cm" svg:y="9.128cm"><draw:text-box><text:p text:style-name="P78"><text:span text:style-name="T75">14</text:span></text:p></draw:text-box></draw:frame><draw:frame draw:style-name="gr122" draw:text-style-name="P107" svg:width="0.269cm" svg:height="0.294cm" svg:x="11.471cm" svg:y="9.569cm"><draw:text-box><text:p text:style-name="P78"><text:span text:style-name="T75">14</text:span></text:p></draw:text-box></draw:frame><draw:frame draw:style-name="gr119" draw:text-style-name="P107" svg:width="0.267cm" svg:height="0.294cm" svg:x="11.248cm" svg:y="10.009cm"><draw:text-box><text:p text:style-name="P78"><text:span text:style-name="T75">13</text:span></text:p></draw:text-box></draw:frame><draw:frame draw:style-name="gr123" draw:text-style-name="P107" svg:width="0.239cm" svg:height="0.479cm" svg:x="10.351cm" svg:y="10.45cm"><draw:text-box><text:p/></draw:text-box></draw:frame><draw:frame draw:style-name="gr148" draw:text-style-name="P102" svg:width="0.241cm" svg:height="0.302cm" svg:x="9.453cm" svg:y="10.899cm"><draw:text-box><text:p text:style-name="P78"><text:span text:style-name="T68">5</text:span></text:p></draw:text-box></draw:frame><draw:frame draw:style-name="gr121" draw:text-style-name="P107" svg:width="0.239cm" svg:height="0.294cm" svg:x="8.558cm" svg:y="11.342cm"><draw:text-box><text:p text:style-name="P78"><text:span text:style-name="T75">1</text:span></text:p></draw:text-box></draw:frame><draw:frame draw:style-name="gr119" draw:text-style-name="P107" svg:width="0.267cm" svg:height="0.294cm" svg:x="10.8cm" svg:y="11.781cm"><draw:text-box><text:p text:style-name="P78"><text:span text:style-name="T75">11</text:span></text:p></draw:text-box></draw:frame><draw:frame draw:style-name="gr121" draw:text-style-name="P107" svg:width="0.239cm" svg:height="0.294cm" svg:x="9.006cm" svg:y="12.221cm"><draw:text-box><text:p text:style-name="P78"><text:span text:style-name="T75">3</text:span></text:p></draw:text-box></draw:frame><draw:frame draw:style-name="gr149" draw:text-style-name="P102" svg:width="4.047cm" svg:height="0.302cm" svg:x="4.188cm" svg:y="6.423cm"><draw:text-box><text:p text:style-name="P78"><text:span text:style-name="T65">Ídiú leictreachais foriomlán laghdaithe</text:span></text:p></draw:text-box></draw:frame><draw:frame draw:style-name="gr150" draw:text-style-name="P107" svg:width="5.359cm" svg:height="0.294cm" svg:x="3.217cm" svg:y="6.853cm"><draw:text-box><text:p text:style-name="P78"><text:span text:style-name="T76">Faireachán níos dlúithe a dhéanamh ar d’ídiú fuinnimh</text:span></text:p></draw:text-box></draw:frame><draw:frame draw:style-name="gr151" draw:text-style-name="P107" svg:width="3.333cm" svg:height="0.294cm" svg:x="5.004cm" svg:y="7.268cm"><draw:text-box><text:p text:style-name="P78"><text:span text:style-name="T76">Úsáid téimh nó fuaraithe a laghdú</text:span></text:p></draw:text-box></draw:frame><draw:frame draw:style-name="gr152" draw:text-style-name="P107" svg:width="6.169cm" svg:height="0.294cm" svg:x="2.111cm" svg:y="8.224cm"><draw:text-box><text:p text:style-name="P78"><text:span text:style-name="T76">Do nósanna iompair a athrú chun ídiú fuinnimh a laghdú</text:span></text:p></draw:text-box></draw:frame><draw:frame draw:style-name="gr153" draw:text-style-name="P107" svg:width="4.91cm" svg:height="0.294cm" svg:x="3.784cm" svg:y="8.638cm"><draw:text-box><text:p text:style-name="P78"><text:span text:style-name="T76">Infheistiú i bhfearais atá níos tíosaí ar fhuinneamh</text:span></text:p></draw:text-box></draw:frame><draw:frame draw:style-name="gr154" draw:text-style-name="P107" svg:width="7.937cm" svg:height="0.294cm" svg:x="2.78cm" svg:y="9.104cm"><draw:text-box><text:p text:style-name="P78"><text:span text:style-name="T76">Do sholáthróir fuinnimh nó do chonradh fuinnimh a chur i gcomparáid nó a athrú</text:span></text:p></draw:text-box></draw:frame><draw:frame draw:style-name="gr155" draw:text-style-name="P107" svg:width="8.769cm" svg:height="0.294cm" svg:x="0.418cm" svg:y="9.532cm"><draw:text-box><text:p text:style-name="P78"><text:span text:style-name="T76">Réitigh fuinnimh in-athnuaite a shuiteáiltear nó a mheastar a shuiteáil (e.g. grianphainéil)</text:span></text:p></draw:text-box></draw:frame><draw:frame draw:style-name="gr156" draw:text-style-name="P107" svg:width="5.797cm" svg:height="0.294cm" svg:x="2.485cm" svg:y="9.972cm"><draw:text-box><text:p text:style-name="P78"><text:span text:style-name="T76">Feabhas a chur ar insliú nó ar fheidhmíocht fuinnimh do thí</text:span></text:p></draw:text-box></draw:frame><draw:frame draw:style-name="gr157" draw:text-style-name="P107" svg:width="6.785cm" svg:height="0.294cm" svg:x="3.482cm" svg:y="10.423cm"><draw:text-box><text:p text:style-name="P78"><text:span text:style-name="T76">Uirlisí nó aipeanna cliste a úsáidtear chun úsáid fuinnimh a bhainistiú</text:span></text:p></draw:text-box></draw:frame><draw:frame draw:style-name="gr158" draw:text-style-name="P109" svg:width="3.462cm" svg:height="0.302cm" svg:x="4.891cm" svg:y="10.905cm"><draw:text-box><text:p text:style-name="P104"><text:span text:style-name="T65">Páirt a ghlacadh i bpobal fuinnimh</text:span></text:p></draw:text-box></draw:frame><draw:frame draw:style-name="gr159" draw:text-style-name="P110" svg:width="0.93cm" svg:height="0.294cm" svg:x="6.96cm" svg:y="11.317cm"><draw:text-box><text:p text:style-name="P104"><text:span text:style-name="T76">Eile</text:span></text:p></draw:text-box></draw:frame><draw:frame draw:style-name="gr160" draw:text-style-name="P107" svg:width="1.32cm" svg:height="0.294cm" svg:x="7.073cm" svg:y="11.776cm"><draw:text-box><text:p text:style-name="P78"><text:span text:style-name="T76">Ceann ar bith</text:span></text:p></draw:text-box></draw:frame><draw:frame draw:style-name="gr161" draw:text-style-name="P107" svg:width="2.04cm" svg:height="0.479cm" svg:x="9.192cm" svg:y="5.782cm"><draw:text-box><text:p/></draw:text-box></draw:frame><draw:frame draw:style-name="gr162" draw:text-style-name="P111" svg:width="0.743cm" svg:height="0.479cm" svg:x="0.506cm" svg:y="6.357cm"><draw:text-box><text:p/></draw:text-box></draw:frame><draw:frame draw:style-name="gr163" draw:text-style-name="P100" svg:width="13.865cm" svg:height="0.835cm" svg:x="0.374cm" svg:y="5.419cm"><draw:text-box><text:p text:style-name="P78"><text:span text:style-name="T76">Q10 </text:span><text:span text:style-name="T81">Cé acu, más ann dóibh, de na gníomhaíochtaí seo a leanas a rinne tú mar fhreagairt ar an méadú ar phraghsanna fuinnimh tar éis thús an chogaidh san Iaráin (deireadh mhí Feabhra 2026) chun d’úsáid fuinnimh a laghdú ar bhealach níos gníomhaí </text:span></text:p></draw:text-box></draw:frame><draw:frame draw:style-name="gr164" draw:text-style-name="P112" svg:width="7.571cm" svg:height="0.844cm" svg:x="0.624cm" svg:y="7.474cm"><draw:text-box><text:p text:style-name="P104"><text:span text:style-name="T76">Úsáid fuinnimh choigeartaithe chun tairbhe a bhaint as praghsanna níos ísle nó tomhaltas laghdaithe ag </text:span><text:span text:style-name="T65">uaireanta le</text:span><text:span text:style-name="T76"> praghsanna níos airde</text:span></text:p></draw:text-box></draw:frame><draw:frame draw:style-name="gr165" draw:text-style-name="P114" svg:width="2.816cm" svg:height="0.544cm" svg:x="5.241cm" svg:y="12.071cm"><draw:text-box><text:p text:style-name="P113"><text:span text:style-name="T76">Níl a fhios agam</text:span></text:p></draw:text-box></draw:frame></draw:g>Os a choinne sin, is lú i bhfad a luaitear réitigh níos struchtúrtha agus níos costasaí nó níos fadtéarmaí go minic: infheistíocht a dhéanamh i bhfearais atá tíosach ar fhuinneamh (16 %), soláthróir nó conradh fuinnimh a chur i gcomparáid nó a athrú (14 %), réitigh fuinnimh in-athnuaite amhail grianphainéil a shuiteáil (14 %), agus insliú tí a fheabhsú (13 %) i bhfad chun deiridh ar na coigeartuithe iompraíochta a luaitear thuas. Ní luaitear uirlisí digiteacha chun úsáid fuinnimh a bhainistiú (9 %) agus chun dul isteach i bpobal fuinnimh (5 %) chomh minic céanna, rud a dheimhníonn gurb iad athruithe iompraíochta ó lá go lá an fhreagairt is fearr i gcónaí ar phraghsanna atá ag ardú, roimh aon réiteach atá bunaithe ar infheistíocht. </text:p>
        <text:p text:style-name="Standard"/>
        <text:p text:style-name="Standard">Go háirithe, cé go ndeir 11% de mhuintir na hEorpa nach ndearna siad aon athrú ar a nósanna tomhaltais fuinnimh ar chor ar bith, ní deir ach 3% nach bhfuil a fhios acu, rud a thugann le fios go bhfuil tuiscint shoiléir ag formhór mhuintir na hEorpa ar cé acu a rinne nó nach ndearna siad a n-iompar a choigeartú agus conas a rinne siad é sin. </text:p>
        <text:p text:style-name="StyleDefaut11grasItalique">Is iad an Ghréig agus an Fhrainc is mó a laghdaíonn an tomhaltas, agus is iad Málta agus Lucsamburg is mó a infheistíonn i réitigh struchtúracha </text:p>
        <text:p text:style-name="Standard">Ag féachaint ar na torthaí ar leibhéal na tíre, seasann an Ghréig agus an Fhrainc amach maidir le déine a bhfreagairte iompraíochta, agus iad rangaithe i measc na dtíortha is fearr maidir le roinnt beart ag an am céanna: Tá an Ghréig chun tosaigh maidir le tomhaltas leictreachais a laghdú (43 %, vs. 31 % do AE27), úsáid téimh nó fuaraithe a laghdú (36 % vs. 26 do AE27), agus soláthróir fuinnimh a athrú (20 % vs. 14 % do AE27), agus tá an Fhrainc i measc na dtrí thír is fearr maidir le tomhaltas leictreachais a laghdú (36 % vs. 31 % do AE27), úsáid téimh nó fuaraithe a laghdú (34 vs. 26 % do AE27 %), agus nósanna iompair a athrú (27 % vs. 19 % do AE27), rud a thugann le fios go bhfuil an iarracht fhoriomlán is leithne déanta ag an dá thír sin a n-úsáid fuinnimh a laghdú. </text:p>
        <text:p text:style-name="Standard"/>
        <text:p text:style-name="Standard"><text:soft-page-break/>Tá Málta ar bharr an liosta le haghaidh uirlisí nó aipeanna cliste (27 %), insliú baile (25 %), fearais atá tíosach ar fhuinneamh (24 %), agus dul isteach i bpobal fuinnimh (14 %), agus tá Lucsamburg sa dara háit nó sa tríú háit go comhsheasmhach ar na hítimí céanna (28 % chun réitigh in-athnuaite a shuiteáil, 22 % le haghaidh uirlisí cliste, 13 % le haghaidh pobail fuinnimh), patrún ar dócha go mbeidh baint aige leo sin ar tíortha níos lú agus níos saibhre iad ina bhfuil infheistíochtaí ar chostas níos airde níos inrochtana. </text:p>
        <text:p text:style-name="Standard"/>
        <text:p text:style-name="Standard">Ag an taobh eile den speictream, taifeadann an Fhionlainn go mór an sciar is airde de na freagróirí nach ndearna aon ghníomhaíocht ar chor ar bith (25 %, vs. 11 % do AE27), mar aon le cuid de na scóir is ísle i mbeagnach gach luamhán iompraíochta (13 % chun úsáid téimh nó fuaraithe a laghdú, 9 % d’fhearais atá tíosach ar fhuinneamh, 2 % do phobail fuinnimh), rud a d’fhéadfadh a bheith ina léiriú ar phraghsanna fuinnimh atá rialáilte cheana féin nó atá réasúnta íseal, nó ar stoc tithíochta atá tíosach ar fhuinneamh cheana féin. Léiríonn an Laitvia, an Liotuáin agus an tSlóvaic próifíl den chineál céanna den chuid is mó, le sciar ard d’fhreagairtí ‘Níl aon cheann ann’ (18-20 %). Seasann an tSlóivéin agus an Chróit amach go sonrach maidir le húsáid fuinnimh a choigeartú chun tairbhe a bhaint as uaireanta seachbhuaice, arna lua ag 38 % agus 31 % de na freagróirí faoi seach, i bhfad os cionn mheán AE27 de 20 %, rud a léiríonn scéimeanna praghsála ama úsáide a d’fhéadfadh a bheith níos forbartha nó níos tarraingtí sa dá thír sin. </text:p>
        <text:p text:style-name="Standard"/>
        <text:p text:style-name="Standard">Ar deireadh, comhcheanglaíonn an Rómáin agus an Bhulgáir rannpháirtíocht láidir maidir le faireachán a dhéanamh ar thomhaltas (36 % agus 24 %) agus infheistíocht a dhéanamh i bhfearais nó in insliú éifeachtúil (20-23 %) agus claonadh an-íseal ann athrú ó sholáthróir fuinnimh amháin go ceann eile (5 % sa dá thír), rud a d’fhéadfadh margadh fuinnimh nach bhfuil chomh hiomaíoch céanna nó nach bhfuil chomh hinrochtana céanna a léiriú. </text:p>
        <text:p text:style-name="Standard"/>
        <text:p text:style-name="P53">Tá an aois ina spreagadh chun úsáid fuinnimh a laghdú </text:p>
        <text:p text:style-name="P52">Léiríonn miondealuithe sochdhéimeagrafacha patrún soiléir ó ghlúin go glúin maidir leis an gcaoi ar fhreagair muintir na hEorpa do phraghsanna fuinnimh atá ag ardú: tá sé i bhfad níos dóchúla gur laghdaigh freagróirí níos sine (55+) a dtomhaltas leictreachais (38 %, vs. 23-24 % i measc iad siúd faoi bhun 40) agus faireachán níos dlúithe a dhéanamh ar a n-úsáid fuinnimh (32 %, vs. 22 %), agus seasann freagróirí níos óige amach as an úsáid níos mó a bhaineann siad as uirlisí nó aipeanna cliste (13 % i measc 15-24 bliana d’aois, vs. 7 % i measc 55+) agus as dul isteach i bpobal fuinnimh (7 % vs. 2 %). </text:p>
        <text:p text:style-name="Standard"/>
        <text:p text:style-name="P36"/>
      </text:section>
      <text:h text:style-name="Heading_20_1" text:outline-level="1"><text:bookmark-start text:name="__RefHeading___Toc4070_3967327191"/>4. Dearcadh an bheartais trádála agus na ceannasachta eacnamaíche<text:bookmark-end text:name="__RefHeading___Toc4070_3967327191"/></text:h>
      <text:section text:style-name="Sect2" text:name="Section4">
        <text:h text:style-name="Heading_20_2" text:outline-level="2"><text:bookmark-start text:name="__RefHeading___Toc4072_3967327191"/>4.1 Comhar i gcaibidlíocht trádála<text:bookmark-end text:name="__RefHeading___Toc4072_3967327191"/></text:h>
        <text:p text:style-name="StyleDefaut11grasItalique">Creideann dhá thrian de mhuintir na hEorpa gur cheart don Aontas a thrádáil a éagsúlú agus gur cheart do na Ballstáit caibidlíocht níos fearr a dhéanamh le chéile </text:p>
        <text:p text:style-name="Standard"><draw:g text:anchor-type="paragraph" draw:z-index="29" draw:name="Objet de groupe 17" draw:style-name="gr2"><draw:frame draw:style-name="gr23" draw:text-style-name="P84" svg:width="11.085cm" svg:height="0.992cm" svg:x="1.321cm" svg:y="0.834cm"><draw:text-box><text:p text:style-name="P83"><text:span text:style-name="T48">C6 Cá mhéad a aontaíonn tú nó nach n-aontaíonn tú leis na ráitis seo a leanas?</text:span></text:p></draw:text-box></draw:frame><draw:frame draw:style-name="gr24" draw:text-style-name="P85" svg:width="14.876cm" svg:height="0.622cm" svg:x="1.344cm" svg:y="1.704cm"><draw:text-box><text:p text:style-name="P83"><text:span text:style-name="T49">Ba cheart don </text:span><text:span text:style-name="T49">Aontas a neamhspleáchas eacnamaíoch a neartú trína chaidreamh trádála a éagsúlú </text:span></text:p></draw:text-box></draw:frame><draw:frame draw:style-name="gr25" draw:text-style-name="P86" svg:width="17.059cm" svg:height="6.12cm" svg:x="0.446cm" svg:y="3.136cm"><draw:image xlink:href="Pictures/1000000000000521000001D75FE3BC250A80B842.png" xlink:type="simple" xlink:show="embed" xlink:actuate="onLoad" draw:mime-type="image/png"><text:p/></draw:image></draw:frame><draw:g draw:style-name="gr26"><draw:frame draw:style-name="gr25" draw:text-style-name="P86" svg:width="15.135cm" svg:height="0.433cm" svg:x="0.688cm" svg:y="2.586cm"><draw:image xlink:href="Pictures/100000000000038C0000001A68C3D201477F9430.png" xlink:type="simple" xlink:show="embed" xlink:actuate="onLoad" draw:mime-type="image/png"><text:p/></draw:image></draw:frame><draw:frame draw:style-name="gr24" draw:text-style-name="P84" svg:width="2.497cm" svg:height="0.983cm" svg:x="0.919cm" svg:y="2.554cm"><draw:text-box><text:p text:style-name="P83"><text:span text:style-name="T48">Aontaím go hiomlán</text:span></text:p></draw:text-box></draw:frame><draw:frame draw:style-name="gr24" draw:text-style-name="P84" svg:width="2.726cm" svg:height="0.983cm" svg:x="4.194cm" svg:y="2.526cm"><draw:text-box><text:p text:style-name="P83"><text:span text:style-name="T48">Tá sé i gceist go n-aontófar</text:span></text:p></draw:text-box></draw:frame><draw:frame draw:style-name="gr24" draw:text-style-name="P84" svg:width="3.225cm" svg:height="0.983cm" svg:x="7.833cm" svg:y="2.577cm"><draw:text-box><text:p text:style-name="P83"><text:span text:style-name="T48">Tá sé i gceist easaontú</text:span></text:p></draw:text-box></draw:frame><draw:frame draw:style-name="gr27" draw:text-style-name="P84" svg:width="3.444cm" svg:height="0.983cm" svg:x="11.982cm" svg:y="2.54cm"><draw:text-box><text:p text:style-name="P83"><text:span text:style-name="T48">Easaontaím go hiomlán</text:span></text:p></draw:text-box></draw:frame><draw:frame draw:style-name="gr24" draw:text-style-name="P84" svg:width="2.17cm" svg:height="0.983cm" svg:x="15.795cm" svg:y="2.554cm"><draw:text-box><text:p text:style-name="P83"><text:span text:style-name="T48">Níl a fhios agam</text:span></text:p></draw:text-box></draw:frame></draw:g></draw:g>Aontaíonn 65% de mhuintir na hEorpa gur cheart don Aontas a neamhspleáchas eacnamaíoch a neartú trína chaidreamh trádála a éagsúlú, lena n-áirítear 26% a aontaíonn go hiomlán agus 39% a aontaíonn de ghnáth. Ní easaontaíonn ach 24% (ní aontaíonn 9% go hiomlán, is gnách go n-easaontaíonn 15%), agus ní féidir le 11% a rá an mbeadh sé seo tairbheach nó nach mbeadh. </text:p>
        <text:p text:style-name="Standard"><draw:g text:anchor-type="paragraph" draw:z-index="15" draw:name="Objet de groupe 16" draw:style-name="gr2"><draw:path draw:style-name="gr80" draw:text-style-name="P77" svg:width="3.729cm" svg:height="3.493cm" svg:x="0.93cm" svg:y="2.194cm" svg:viewBox="0 0 3730 3494" svg:d="M3730 0h-3730v941h3730zM3291 2552h-3291v942h3291z"><text:p/></draw:path><draw:path draw:style-name="gr81" draw:text-style-name="P94" svg:width="6.038cm" svg:height="3.493cm" svg:x="4.221cm" svg:y="2.194cm" svg:viewBox="0 0 6039 3494" svg:d="M6039 0h-5600v941h5600zM5600 2552h-5600v942h5600z"><text:p/></draw:path><draw:path draw:style-name="gr82" draw:text-style-name="P95" svg:width="2.58cm" svg:height="3.493cm" svg:x="9.819cm" svg:y="2.194cm" svg:viewBox="0 0 2581 3494" svg:d="M2581 0h-2142v941h2142zM2439 2552h-2439v942h2439z"><text:p/></draw:path><draw:path draw:style-name="gr83" draw:text-style-name="P96" svg:width="1.445cm" svg:height="3.493cm" svg:x="12.259cm" svg:y="2.194cm" svg:viewBox="0 0 1446 3494" svg:d="M1446 0h-1304v941h1304zM1446 2552h-1446v942h1446z"><text:p/></draw:path><draw:path draw:style-name="gr85" draw:text-style-name="P97" svg:width="1.574cm" svg:height="3.493cm" svg:x="13.702cm" svg:y="2.194cm" svg:viewBox="0 0 1575 3494" svg:d="M1575 0h-1575v941h1575zM1575 2552h-1575v942h1575z"><text:p/></draw:path><draw:frame draw:style-name="gr74" draw:text-style-name="P102" svg:width="0.267cm" svg:height="0.302cm" svg:x="2.667cm" svg:y="2.577cm"><draw:text-box><text:p text:style-name="P78"><text:span text:style-name="T64">26</text:span></text:p></draw:text-box></draw:frame><draw:frame draw:style-name="gr72" draw:text-style-name="P102" svg:width="0.269cm" svg:height="0.302cm" svg:x="2.452cm" svg:y="5.135cm"><draw:text-box><text:p text:style-name="P78"><text:span text:style-name="T64">23</text:span></text:p></draw:text-box></draw:frame><draw:frame draw:style-name="gr73" draw:text-style-name="P102" svg:width="0.246cm" svg:height="0.302cm" svg:x="7.335cm" svg:y="2.577cm"><draw:text-box><text:p text:style-name="P78"><text:span text:style-name="T64">3</text:span></text:p></draw:text-box></draw:frame><draw:frame draw:style-name="gr140" draw:text-style-name="P102" svg:width="0.244cm" svg:height="0.302cm" svg:x="6.904cm" svg:y="5.135cm"><draw:text-box><text:p text:style-name="P78"><text:span text:style-name="T64">3</text:span></text:p></draw:text-box></draw:frame><draw:frame draw:style-name="gr74" draw:text-style-name="P102" svg:width="0.267cm" svg:height="0.302cm" svg:x="11.213cm" svg:y="2.577cm"><draw:text-box><text:p text:style-name="P78"><text:span text:style-name="T64">15</text:span></text:p></draw:text-box></draw:frame><draw:frame draw:style-name="gr74" draw:text-style-name="P102" svg:width="0.267cm" svg:height="0.302cm" svg:x="10.924cm" svg:y="5.135cm"><draw:text-box><text:p text:style-name="P78"><text:span text:style-name="T64">17</text:span></text:p></draw:text-box></draw:frame><draw:frame draw:style-name="gr76" draw:text-style-name="P102" svg:width="0.244cm" svg:height="0.479cm" svg:x="12.997cm" svg:y="2.577cm"><draw:text-box><text:p/></draw:text-box></draw:frame><draw:frame draw:style-name="gr74" draw:text-style-name="P102" svg:width="0.267cm" svg:height="0.302cm" svg:x="12.864cm" svg:y="5.135cm"><draw:text-box><text:p text:style-name="P78"><text:span text:style-name="T64">10</text:span></text:p></draw:text-box></draw:frame><draw:frame draw:style-name="gr74" draw:text-style-name="P102" svg:width="0.267cm" svg:height="0.302cm" svg:x="14.373cm" svg:y="2.577cm"><draw:text-box><text:p text:style-name="P78"><text:span text:style-name="T64">11</text:span></text:p></draw:text-box></draw:frame><draw:frame draw:style-name="gr74" draw:text-style-name="P102" svg:width="0.267cm" svg:height="0.302cm" svg:x="14.373cm" svg:y="5.135cm"><draw:text-box><text:p text:style-name="P78"><text:span text:style-name="T64">11</text:span></text:p></draw:text-box></draw:frame><draw:frame draw:style-name="gr141" draw:text-style-name="P102" svg:width="12.172cm" svg:height="0.302cm" svg:x="1.036cm" svg:y="4.45cm"><draw:text-box><text:p text:style-name="P78"><text:span text:style-name="T65">Is féidir leis na Ballstáit torthaí níos fearr a bhaint amach sa chaibidlíocht trádála trí oibriú le chéile ar leibhéal an Aontais</text:span></text:p></draw:text-box></draw:frame><draw:frame draw:style-name="gr142" draw:text-style-name="P102" svg:width="9.946cm" svg:height="0.302cm" svg:x="1.036cm" svg:y="1.88cm"><draw:text-box><text:p text:style-name="P78"><text:span text:style-name="T65">Ba cheart don Aontas a neamhspleáchas eacnamaíoch a neartú trína chaidreamh trádála a éagsúlú</text:span></text:p></draw:text-box></draw:frame><draw:frame draw:style-name="gr143" draw:text-style-name="P108" svg:width="0.743cm" svg:height="0.479cm" svg:x="0.399cm" svg:y="0.884cm"><draw:text-box><text:p/></draw:text-box></draw:frame><draw:frame draw:style-name="gr144" draw:text-style-name="P100" svg:width="11.35cm" svg:height="0.74cm" svg:x="0.796cm" svg:y="0.681cm"><draw:text-box><text:p text:style-name="P78"><text:span text:style-name="T79">C6</text:span> <text:span text:style-name="T80">Cá mhéad a aontaíonn tú nó nach n-aontaíonn tú leis na ráitis seo a leanas ? </text:span></text:p></draw:text-box></draw:frame><draw:g draw:style-name="gr26"><draw:polygon draw:style-name="gr80" draw:text-style-name="P77" svg:width="0.129cm" svg:height="0.129cm" svg:x="3.145cm" svg:y="1.399cm" svg:viewBox="0 0 130 130" draw:points="0,130 130,130 130,0 0,0"><text:p/></draw:polygon><draw:polygon draw:style-name="gr81" draw:text-style-name="P94" svg:width="0.129cm" svg:height="0.129cm" svg:x="4.99cm" svg:y="1.399cm" svg:viewBox="0 0 130 130" draw:points="0,130 130,130 130,0 0,0"><text:p/></draw:polygon><draw:polygon draw:style-name="gr82" draw:text-style-name="P95" svg:width="0.129cm" svg:height="0.129cm" svg:x="6.911cm" svg:y="1.399cm" svg:viewBox="0 0 130 130" draw:points="0,130 130,130 130,0 0,0"><text:p/></draw:polygon><draw:polygon draw:style-name="gr83" draw:text-style-name="P96" svg:width="0.129cm" svg:height="0.129cm" svg:x="9.13cm" svg:y="1.399cm" svg:viewBox="0 0 130 130" draw:points="0,130 130,130 130,0 0,0"><text:p/></draw:polygon><draw:frame draw:style-name="gr145" draw:text-style-name="P102" svg:width="2.054cm" svg:height="0.302cm" svg:x="3.331cm" svg:y="1.355cm"><draw:text-box><text:p text:style-name="P78"><text:span text:style-name="T68">Aontaím go hiomlán</text:span></text:p></draw:text-box></draw:frame><draw:polygon draw:style-name="gr85" draw:text-style-name="P97" svg:width="0.13cm" svg:height="0.129cm" svg:x="11.259cm" svg:y="1.399cm" svg:viewBox="0 0 131 130" draw:points="0,130 131,130 131,0 0,0"><text:p/></draw:polygon><draw:frame draw:style-name="gr86" draw:text-style-name="P102" svg:width="2.361cm" svg:height="0.302cm" svg:x="9.324cm" svg:y="1.355cm"><draw:text-box><text:p text:style-name="P78"><text:span text:style-name="T69">Easaontaím go hiomlán</text:span></text:p></draw:text-box></draw:frame><draw:frame draw:style-name="gr146" draw:text-style-name="P102" svg:width="1.611cm" svg:height="0.302cm" svg:x="11.457cm" svg:y="1.355cm"><draw:text-box><text:p text:style-name="P78"><text:span text:style-name="T70">Níl a fhios agam</text:span></text:p></draw:text-box></draw:frame><draw:frame draw:style-name="gr65" draw:text-style-name="P101" svg:width="2.005cm" svg:height="0.782cm" svg:x="4.906cm" svg:y="1.212cm"><draw:text-box><text:p text:style-name="P83"><text:span text:style-name="T63">Tá sé i gceist go n-aontófar</text:span></text:p></draw:text-box></draw:frame><draw:frame draw:style-name="gr65" draw:text-style-name="P101" svg:width="2.289cm" svg:height="0.782cm" svg:x="6.814cm" svg:y="1.231cm"><draw:text-box><text:p text:style-name="P83"><text:span text:style-name="T63">Tá sé i gceist easaontú</text:span></text:p></draw:text-box></draw:frame></draw:g></draw:g>Tagann patrún an-chosúil chun cinn maidir le comhar ar leibhéal an Aontais maidir le caibidlíocht trádála: Ceapann 62 % de mhuintir na hEorpa gur féidir leis na Ballstáit torthaí níos fearr a bhaint amach trí oibriú le chéile ar leibhéal an Aontais (aontaíonn 33 % go hiomlán, is gnách go n-aontaíonn 39 %). Easaontaíonn 27% (10% go hiomlán, 17% de ghnáth), agus, arís eile, níl aon tuairim shoiléir ag 11% ar an ráiteas. </text:p>
        <text:p text:style-name="Standard">Tá an leibhéal tacaíochta thar a bheith comhsheasmhach sa dá ráiteas: 65% vs. 62%, tá bearna de 3 phointe agus an sciar de fhreagraí "níl a fhios agam" comhionann (11%), ag tabhairt le fios go bhfuil dearcadh comhleanúnach i measc mhuintir na hEorpa go bhfuil cur chuige trádála AE níos <text:soft-page-break/>uathrialaithí agus níos comhordaithe fite fuaite le chéile seachas a bheith á mheas mar roghanna iomaíocha. Is é an ceann is suntasaí ná go bhfuil sciar na bhfreagróirí a "aontaíonn go hiomlán" beagán níos airde d'éagsúlú trádála (26%) ná do chomhar na mBallstát (23%), rud a thugann le tuiscint go ngineann neamhspleáchas eacnamaíoch tacaíocht beagán níos láidre agus níos cinntithí ná comhordú institiúideach, cé go bhfuil leibhéal foriomlán comhaontaithe an-chosúil ag an dá smaoineamh. </text:p>
        <text:p text:style-name="Standard"/>
        <text:h text:style-name="P74" text:outline-level="2"><text:bookmark-start text:name="__RefHeading___Toc4074_3967327191"/>4.2 Éagsúlú an chaidrimh trádála <text:bookmark-end text:name="__RefHeading___Toc4074_3967327191"/></text:h>
        <text:p text:style-name="StyleDefaut11grasItalique">Tacaíocht ó thromlach i ngach ceann de na 27 mBallstát, tá tacaíocht d’éagsúlú trádála an Aontais níos láidre i ngeilleagair bheaga oscailte agus beagán níos measartha sna geilleagair mhóra </text:p>
        <text:p text:style-name="Standard">Aontaíonn tromlach leis an ráiteas sin i ngach Ballstát, ó 56 % sa tSualainn go 93 % i Málta. Is iondúil go mbíonn an tacaíocht níos airde i ngeilleagair bheaga: Bhí Málta (93 %), Lucsamburg (92 %) agus an Chipir (87 %) ar bharr an rangaithe, agus ina dhiaidh sin bhí an Liotuáin (79 %) agus an Eastóin (78 %). Os a choinne sin, taifeadann an Ísiltír (59 %) agus an tSualainn (56 %) na leibhéil is ísle comhaontaithe, tromlach fós, ach tá siad i bhfad níos gaire do dheighilt chothrom. Tá geilleagair mhóra gar do mheán AE27 (65 %), nó díreach faoi bhun an mheáin sin: Tá an Pholainn agus an Spáinn ag teacht leis go díreach (65%), agus tá an Ghearmáin agus an Iodáil ag 64% agus an Fhrainc ag 63%. Tugtar le fios leis sin, cé go bhfuil an smaoineamh maidir le héagsúlú trádála roinnte go ginearálta ar fud an Aontais, nach bhfuil sé chomh láidir céanna, cé go bhfuil sé fós an-láidir, i ngeilleagair níos mó, níos neamhthuilleamaíche ná i ngeilleagair níos lú agus níos spleáiche ar thrádáil. </text:p>
        <text:p text:style-name="Standard"/>
        <text:p text:style-name="StyleDefaut11grasItalique">Is sna Ballstáit is lú, agus is ísle sa Fhrainc, atá an tacaíocht is airde don chomhar ar leibhéal an Aontais sa chaibidlíocht trádála </text:p>
        <text:p text:style-name="Standard">Aontaíonn tromlach leis an ráiteas sin i ngach Ballstát, cé go bhfuil éagsúlacht níos leithne sa leibhéal tacaíochta ná mar atá ann d’éagsúlú trádála, ó 54 % sa Fhrainc go 92 % i Málta agus sa Chipir. Tá Málta agus an Chipir (92 % an ceann) agus Lucsamburg (90 %) i bhfad os cionn na coda eile den Aontas, agus ina dhiaidh sin tá an Phortaingéil (77 %) agus an Eastóin (76 %), den chuid is mó, an grúpa céanna de gheilleagair bheaga a bhfuil éagsúlú trádála mar thoradh orthu freisin. Braislí geilleagair níos mó gar do mheán AE27 nó faoina bhun (62%): Tá an Ghearmáin agus an Spáinn ag teacht go díreach leis (62 %), tá an Iodáil beagán faoi bhun (61 %), agus taifeadann an Fhrainc an leibhéal is ísle comhaontaithe san Aontas ar fad (54 %), an t-aon Bhallstát ina dtiteann an tacaíocht faoi bhun an mhairc 60 % le corrlach soiléir. Tá an Pholainn (59 %) agus an tSeicia (59 %) i measc na dtíortha is forchoimeádta ar an ráiteas seo freisin. Ar an iomlán, tá an patrún ag teacht go dlúth leis an bpatrún a tugadh faoi deara maidir le héagsúlú trádála, agus léiríonn geilleagair níos lú atá níos spleáiche ar thrádáil an fonn is láidre ar chomhordú ar leibhéal an Aontais, agus cuireann na Ballstáit níos mó, an Fhrainc go háirithe, in iúl go bhfuil siad níos forchoimeádta, cé go bhfuil tromlach fós acu. </text:p>
        <text:p text:style-name="Standard">Agus comparáid á déanamh idir an dá ráiteas, tá an tacaíocht d’éagsúlú trádála (65 % ar an meán) beagán níos airde go ginearálta ná an tacaíocht don chomhar ar leibhéal an Aontais maidir le caibidlíocht trádála (62 %), ach léiríonn an Fhrainc go mór an bhearna is leithne idir an dá cheann (63 % vs. 54 %, difríocht 9 bpointe), rud a fhágann gurb í an t-aon tír í atá faoi bhun 60 % maidir le comhar. Léiríonn an Danmhairg agus an Pholainn patrún níos séimhe den chineál céanna, agus bogann an Chipir, an tSualainn agus an Laitvia sa treo eile, ag aontú beagán níos mó le comhar ar leibhéal an Aontais ná le héagsúlú amháin. I bhformhór na mBallstát eile, faigheann an dá ráiteas leibhéil tacaíochta atá beagnach mar an gcéanna, rud a thugann le fios go meastar go ginearálta go bhfuil an dá smaoineamh comhlántach seachas iomaíoch. </text:p>
        <text:p text:style-name="Standard"/>
        <text:p text:style-name="StyleDefaut11grasItalique">Is iad an aois agus an t-oideachas na tosca sochdhéimeagrafacha is comhsheasmhaí atá taobh thiar de thacaíocht do bheartas trádála níos aontaithe agus níos éagsúlaithe de chuid an Aontais </text:p>
        <text:p text:style-name="Standard">Is í an aois an athróg is soiléire atá nasctha le tuairimí ar an dá ráiteas seo. Tá freagróirí atá 55 bliana d’aois nó níos sine níos tacúla ná aoisghrúpaí níos óige maidir le comhar ar leibhéal an Aontais sa chaibidlíocht trádála (68%, i gcomparáid le 57% i measc 25-39 mbliana d’aois) agus maidir le héagsúlú trádála (71%, i gcomparáid le 59% i measc 25-39 mbliana d’aois), bearna 11 go 12 phointe idir na haoisghrúpaí is forchoimeádta agus na haoisghrúpaí is tacúla. Tá ról chomh soiléir céanna ag an leibhéal oideachais maidir le comhar ar leibhéal an Aontais, ag ardú ó 56 % i measc na ndaoine sin a bhfuil leibhéal íseal oideachais acu go 66 % i measc an oideachais ardleibhéil, cé nach bhfuil an grádán sin <text:soft-page-break/>chomh suntasach céanna maidir le héagsúlú trádála (65 % go 69 %, gan patrún soiléir). Tá an tacaíocht do chomhar ar leibhéal an Aontais beagnach comhionann idir fir agus mná (62 % an ceann), agus is mó seans go dtacóidh fir ná mná le héagsúlú trádála (67 % vs. 64 %). Tá difríochtaí geografacha measartha ach comhsheasmhach, agus níl cónaitheoirí tuaithe chomh tacúil céanna le cónaitheoirí cathrach, go háirithe maidir le héagsúlú trádála (60 % vs. 66 %). </text:p>
        <text:p text:style-name="Standard"/>
        <text:p text:style-name="P36"/>
      </text:section>
      <text:h text:style-name="Heading_20_1" text:outline-level="1"><text:bookmark-start text:name="__RefHeading___Toc4076_3967327191"/>5. Dearcthaí ar na dúshláin is mó atá roimh an Aontas<text:bookmark-end text:name="__RefHeading___Toc4076_3967327191"/></text:h>
      <text:section text:style-name="Sect2" text:name="Section5">
        <text:h text:style-name="Heading_20_2" text:outline-level="2"><draw:g text:anchor-type="paragraph" draw:z-index="16" draw:name="Objet de groupe 18" draw:style-name="gr2"><draw:path draw:style-name="gr67" draw:text-style-name="P77" svg:width="6.802cm" svg:height="5.879cm" svg:x="8.459cm" svg:y="5.97cm" svg:viewBox="0 0 6803 5880" svg:d="M6803 0h-6803v301h6803zM5760 427h-5760v314h5760zM5584 854h-5584v314h5584zM4879 1281h-4879v314h4879zM4188 1721h-4188v301h4188zM4012 2148h-4012v301h4012zM3836 2575h-3836v303h3836zM3660 3003h-3660v302h3660zM3132 3430h-3132v314h3132zM2440 3858h-2440v314h2440zM1397 4285h-1397v314h1397zM176 4724h-176v302h176zM176 5152h-176v301h176zM176 5579h-176v301h176z"><text:p/></draw:path><draw:frame draw:style-name="gr118" draw:text-style-name="P102" svg:width="0.242cm" svg:height="0.302cm" svg:x="15.365cm" svg:y="6.02cm"><draw:text-box><text:p text:style-name="P78"><text:span text:style-name="T68">3</text:span></text:p></draw:text-box></draw:frame><draw:frame draw:style-name="gr119" draw:text-style-name="P107" svg:width="0.267cm" svg:height="0.294cm" svg:x="14.319cm" svg:y="6.465cm"><draw:text-box><text:p text:style-name="P78"><text:span text:style-name="T75">33</text:span></text:p></draw:text-box></draw:frame><draw:frame draw:style-name="gr119" draw:text-style-name="P107" svg:width="0.267cm" svg:height="0.294cm" svg:x="14.143cm" svg:y="6.892cm"><draw:text-box><text:p text:style-name="P78"><text:span text:style-name="T75">32</text:span></text:p></draw:text-box></draw:frame><draw:frame draw:style-name="gr120" draw:text-style-name="P107" svg:width="0.237cm" svg:height="0.294cm" svg:x="13.448cm" svg:y="7.319cm"><draw:text-box><text:p text:style-name="P78"><text:span text:style-name="T75">2</text:span></text:p></draw:text-box></draw:frame><draw:frame draw:style-name="gr119" draw:text-style-name="P107" svg:width="0.267cm" svg:height="0.294cm" svg:x="12.748cm" svg:y="7.747cm"><draw:text-box><text:p text:style-name="P78"><text:span text:style-name="T75">24</text:span></text:p></draw:text-box></draw:frame><draw:frame draw:style-name="gr119" draw:text-style-name="P107" svg:width="0.267cm" svg:height="0.294cm" svg:x="12.575cm" svg:y="8.176cm"><draw:text-box><text:p text:style-name="P78"><text:span text:style-name="T75">23</text:span></text:p></draw:text-box></draw:frame><draw:frame draw:style-name="gr119" draw:text-style-name="P107" svg:width="0.267cm" svg:height="0.294cm" svg:x="12.4cm" svg:y="8.603cm"><draw:text-box><text:p text:style-name="P78"><text:span text:style-name="T75">22</text:span></text:p></draw:text-box></draw:frame><draw:frame draw:style-name="gr72" draw:text-style-name="P102" svg:width="0.269cm" svg:height="0.302cm" svg:x="12.224cm" svg:y="9.028cm"><draw:text-box><text:p text:style-name="P78"><text:span text:style-name="T68">21</text:span></text:p></draw:text-box></draw:frame><draw:frame draw:style-name="gr121" draw:text-style-name="P107" svg:width="0.239cm" svg:height="0.294cm" svg:x="11.702cm" svg:y="9.458cm"><draw:text-box><text:p text:style-name="P78"><text:span text:style-name="T75">1</text:span></text:p></draw:text-box></draw:frame><draw:frame draw:style-name="gr122" draw:text-style-name="P107" svg:width="0.269cm" svg:height="0.294cm" svg:x="11.001cm" svg:y="9.899cm"><draw:text-box><text:p text:style-name="P78"><text:span text:style-name="T75">14</text:span></text:p></draw:text-box></draw:frame><draw:frame draw:style-name="gr123" draw:text-style-name="P107" svg:width="0.239cm" svg:height="0.479cm" svg:x="9.955cm" svg:y="10.326cm"><draw:text-box><text:p/></draw:text-box></draw:frame><draw:frame draw:style-name="gr121" draw:text-style-name="P107" svg:width="0.239cm" svg:height="0.294cm" svg:x="8.733cm" svg:y="10.756cm"><draw:text-box><text:p text:style-name="P78"><text:span text:style-name="T75">1</text:span></text:p></draw:text-box></draw:frame><draw:frame draw:style-name="gr121" draw:text-style-name="P107" svg:width="0.239cm" svg:height="0.294cm" svg:x="8.733cm" svg:y="11.183cm"><draw:text-box><text:p text:style-name="P78"><text:span text:style-name="T75">1</text:span></text:p></draw:text-box></draw:frame><draw:frame draw:style-name="gr121" draw:text-style-name="P107" svg:width="0.239cm" svg:height="0.294cm" svg:x="8.733cm" svg:y="11.61cm"><draw:text-box><text:p text:style-name="P78"><text:span text:style-name="T75">1</text:span></text:p></draw:text-box></draw:frame><draw:frame draw:style-name="gr123" draw:text-style-name="P107" svg:width="0.239cm" svg:height="0.479cm" svg:x="8.96cm" svg:y="10.742cm"><draw:text-box><text:p/></draw:text-box></draw:frame><draw:frame draw:style-name="gr123" draw:text-style-name="P107" svg:width="0.239cm" svg:height="0.479cm" svg:x="8.96cm" svg:y="11.196cm"><draw:text-box><text:p/></draw:text-box></draw:frame><draw:frame draw:style-name="gr123" draw:text-style-name="P107" svg:width="0.239cm" svg:height="0.479cm" svg:x="8.968cm" svg:y="11.61cm"><draw:text-box><text:p/></draw:text-box></draw:frame><draw:frame draw:style-name="gr124" draw:text-style-name="P107" svg:width="1.971cm" svg:height="0.294cm" svg:x="6.502cm" svg:y="5.985cm"><draw:text-box><text:p text:style-name="P78"><text:span text:style-name="T76">Costas maireachtála</text:span></text:p></draw:text-box></draw:frame><draw:frame draw:style-name="gr125" draw:text-style-name="P107" svg:width="2.109cm" svg:height="0.294cm" svg:x="6.306cm" svg:y="6.414cm"><draw:text-box><text:p text:style-name="P78"><text:span text:style-name="T76">An cogadh san Úcráin</text:span></text:p></draw:text-box></draw:frame><draw:frame draw:style-name="gr126" draw:text-style-name="P107" svg:width="1.867cm" svg:height="0.294cm" svg:x="6.301cm" svg:y="6.841cm"><draw:text-box><text:p text:style-name="P78"><text:span text:style-name="T76">Imirce neamhrialta</text:span></text:p></draw:text-box></draw:frame><draw:frame draw:style-name="gr127" draw:text-style-name="P107" svg:width="5.109cm" svg:height="0.294cm" svg:x="4.117cm" svg:y="7.267cm"><draw:text-box><text:p text:style-name="P78"><text:span text:style-name="T76">An t-athrú aeráide agus saincheisteanna comhshaoil</text:span></text:p></draw:text-box></draw:frame><draw:frame draw:style-name="gr128" draw:text-style-name="P107" svg:width="3.777cm" svg:height="0.294cm" svg:x="5.472cm" svg:y="7.698cm"><draw:text-box><text:p text:style-name="P78"><text:span text:style-name="T76">Saincheisteanna slándála agus cosanta</text:span></text:p></draw:text-box></draw:frame><draw:frame draw:style-name="gr129" draw:text-style-name="P107" svg:width="3.435cm" svg:height="0.294cm" svg:x="6.179cm" svg:y="8.125cm"><draw:text-box><text:p text:style-name="P78"><text:span text:style-name="T76">Coireacht agus sceimhlitheoireacht</text:span></text:p></draw:text-box></draw:frame><draw:frame draw:style-name="gr130" draw:text-style-name="P107" svg:width="2.939cm" svg:height="0.294cm" svg:x="5.3cm" svg:y="8.551cm"><draw:text-box><text:p text:style-name="P78"><text:span text:style-name="T76">Fás eacnamaíoch neamhleor</text:span></text:p></draw:text-box></draw:frame><draw:frame draw:style-name="gr131" draw:text-style-name="P102" svg:width="3.375cm" svg:height="0.302cm" svg:x="5.486cm" svg:y="8.978cm"><draw:text-box><text:p text:style-name="P78"><text:span text:style-name="T65">Coinbhleachtaí sa Mheánoirthear</text:span></text:p></draw:text-box></draw:frame><draw:frame draw:style-name="gr132" draw:text-style-name="P107" svg:width="2.715cm" svg:height="0.294cm" svg:x="6.378cm" svg:y="9.409cm"><draw:text-box><text:p text:style-name="P78"><text:span text:style-name="T76">Éagothromaíochtaí sóisialta</text:span></text:p></draw:text-box></draw:frame><draw:frame draw:style-name="gr133" draw:text-style-name="P107" svg:width="4.562cm" svg:height="0.294cm" svg:x="3.688cm" svg:y="9.836cm"><draw:text-box><text:p text:style-name="P78"><text:span text:style-name="T76">Bréagaisnéis agus ionramháil faisnéise</text:span></text:p></draw:text-box></draw:frame><draw:frame draw:style-name="gr134" draw:text-style-name="P107" svg:width="5.275cm" svg:height="0.294cm" svg:x="4.219cm" svg:y="10.252cm"><draw:text-box><text:p text:style-name="P78"><text:span text:style-name="T76">Tionchar na dteicneolaíochtaí digiteacha ar an tsochaí</text:span></text:p></draw:text-box></draw:frame><draw:frame draw:style-name="gr135" draw:text-style-name="P107" svg:width="0.585cm" svg:height="0.294cm" svg:x="7.571cm" svg:y="10.681cm"><draw:text-box><text:p text:style-name="P78"><text:span text:style-name="T76">Eile</text:span></text:p></draw:text-box></draw:frame><draw:frame draw:style-name="gr136" draw:text-style-name="P107" svg:width="1.32cm" svg:height="0.294cm" svg:x="7.615cm" svg:y="11.107cm"><draw:text-box><text:p text:style-name="P78"><text:span text:style-name="T76">Ceann ar bith</text:span></text:p></draw:text-box></draw:frame><draw:frame draw:style-name="gr137" draw:text-style-name="P107" svg:width="1.565cm" svg:height="0.294cm" svg:x="7.004cm" svg:y="11.534cm"><draw:text-box><text:p text:style-name="P78"><text:span text:style-name="T76">Níl a fhios agam</text:span></text:p></draw:text-box></draw:frame><draw:frame draw:style-name="gr138" draw:text-style-name="P98" svg:width="12.828cm" svg:height="0.652cm" svg:x="2.263cm" svg:y="5.029cm"><draw:text-box><text:p text:style-name="P78"><text:span text:style-name="T77">C1 </text:span><text:span text:style-name="T78">Cé acu díobh seo a leanas, dar leat, atá ar na príomhdhúshláin atá roimh an Aontas Eorpach faoi láthair? ? (Is féidir níos mó ná freagra amháin a thabhairt, uasmhéid 3)</text:span></text:p></draw:text-box></draw:frame><draw:frame draw:style-name="gr139" draw:text-style-name="P102" svg:width="0.241cm" svg:height="0.479cm" svg:x="15.736cm" svg:y="6.02cm"><draw:text-box><text:p/></draw:text-box></draw:frame><draw:frame draw:style-name="gr123" draw:text-style-name="P107" svg:width="0.239cm" svg:height="0.479cm" svg:x="14.626cm" svg:y="6.465cm"><draw:text-box><text:p/></draw:text-box></draw:frame><draw:frame draw:style-name="gr123" draw:text-style-name="P107" svg:width="0.239cm" svg:height="0.479cm" svg:x="14.49cm" svg:y="6.879cm"><draw:text-box><text:p/></draw:text-box></draw:frame><draw:frame draw:style-name="gr123" draw:text-style-name="P107" svg:width="0.239cm" svg:height="0.479cm" svg:x="13.824cm" svg:y="7.306cm"><draw:text-box><text:p/></draw:text-box></draw:frame><draw:frame draw:style-name="gr123" draw:text-style-name="P107" svg:width="0.239cm" svg:height="0.479cm" svg:x="13.116cm" svg:y="7.737cm"><draw:text-box><text:p/></draw:text-box></draw:frame><draw:frame draw:style-name="gr123" draw:text-style-name="P107" svg:width="0.239cm" svg:height="0.479cm" svg:x="12.878cm" svg:y="8.176cm"><draw:text-box><text:p/></draw:text-box></draw:frame><draw:frame draw:style-name="gr123" draw:text-style-name="P107" svg:width="0.239cm" svg:height="0.479cm" svg:x="12.718cm" svg:y="8.59cm"><draw:text-box><text:p/></draw:text-box></draw:frame><draw:frame draw:style-name="gr139" draw:text-style-name="P102" svg:width="0.241cm" svg:height="0.479cm" svg:x="12.548cm" svg:y="9.042cm"><draw:text-box><text:p/></draw:text-box></draw:frame><draw:frame draw:style-name="gr123" draw:text-style-name="P107" svg:width="0.239cm" svg:height="0.479cm" svg:x="12.023cm" svg:y="9.458cm"><draw:text-box><text:p/></draw:text-box></draw:frame><draw:frame draw:style-name="gr123" draw:text-style-name="P107" svg:width="0.239cm" svg:height="0.479cm" svg:x="11.324cm" svg:y="9.911cm"><draw:text-box><text:p/></draw:text-box></draw:frame><draw:frame draw:style-name="gr123" draw:text-style-name="P107" svg:width="0.239cm" svg:height="0.479cm" svg:x="10.156cm" svg:y="10.338cm"><draw:text-box><text:p/></draw:text-box></draw:frame></draw:g><text:bookmark-start text:name="__RefHeading___Toc4078_3967327191"/>5.1 Braistintí mhuintir na hEorpa ar phríomhdhúshláin an Aontais <text:bookmark-end text:name="__RefHeading___Toc4078_3967327191"/></text:h>
        <text:p text:style-name="StyleDefaut11grasItalique">Tá an costas maireachtála fós ina phríomhábhar imní do mhuintir na hEorpa, agus tá saincheisteanna geopholaitiúla fós chun tosaigh ar an gclár oibre poiblí </text:p>
        <text:p text:style-name="Standard">Is é an costas maireachtála an dúshlán is minice a aithníonn muintir na hEorpa mar cheann de na príomh-shaincheisteanna atá os comhair an Aontais Eorpaigh faoi láthair (39%). Cé go bhfuil ábhair imní eacnamaíocha láidir, tá saincheisteanna geopholaitiúla agus saincheisteanna a bhaineann leis an tslándáil ag gabháil go dlúth leo anois. Luaigh thart ar aon trian de na freagróirí an cogadh san Úcráin (33 %) agus an imirce neamhrialta (32 %). </text:p>
        <text:p text:style-name="Standard">Tagann an dara grúpa ábhar imní le chéile idir an fiú cuid agus an ceathrú cuid de mhuintir na hEorpa. Faigheann saincheisteanna a bhaineann leis an athrú aeráide agus leis an gcomhshaol (28 %), leis an tslándáil agus leis an gcosaint (24 %), leis an gcoireacht agus leis an sceimhlitheoireacht (23 %), le fás eacnamaíoch neamhleor (22 %) agus le coinbhleachtaí sa Mheánoirthear (21 %) leibhéil tacaíochta atá cuibheasach comhchosúil, rud a thugann le fios go measann muintir na hEorpa go bhfuil dúshláin chomhuaineacha iomadúla os comhair an Aontais seachas go bhfuil aon saincheist amháin os a chomhair. Ní luaitear neamhionannais shóisialta (18 %), bréagaisnéis agus cúbláil faisnéise (14 %) agus tionchar na dteicneolaíochtaí digiteacha ar an tsochaí (8 %) chomh minic céanna, ach léiríonn siad fós tacar níos leithne ábhar imní sochaíoch agus faisnéise. Léiríonn an dáileadh measartha cothrom sin thar na príomh-shaincheisteanna castacht na timpeallachta beartais atá os comhair an Aontais Eorpaigh faoi láthair. </text:p>
        <text:p text:style-name="Standard">Léiríonn comparáid leis an bhFlais-Eorabharaiméadar roimhe seo a rinneadh i mí Mheán Fómhair 2025 go bhfuil éabhlóid shuntasach tagtha ar ábhair imní an phobail. Tá an costas maireachtála tar éis éirí níos feiceálaí (+10 bpointe), agus tá laghdú suntasach tagtha ar ábhair imní a bhaineann leis an gcogadh san Úcráin (14 phointe). Laghdaíonn an imirce neamhrialta beagán freisin (-6 phointe), cé go bhfuil sí fós i measc na dtrí dhúshlán is minice a luaitear. Tá an dearcadh ar icts con<text:span text:style-name="T4"> fl</text:span> sa Mheánoirthear (+ 3 phointe), neamhionannais shóisialta (+ 1 phointe) agus tionchar na dteicneolaíochtaí digiteacha (+ 1 phointe) tar éis éirí níos feiceálaí.</text:p>
        <text:p text:style-name="Standard"/>
        <text:p text:style-name="StyleDefaut11grasItalique">I bhformhór na dtíortha, tá an costas maireachtála fós ina shaincheist lárnach, ach tá sé in iomaíocht le tosaíochtaí eile ag brath ar staid eacnamaíoch <text:soft-page-break/>gach tíre, ar a suíomh geografach agus ar a neamhchosaint ar shlándáil nó ar bhrúnna imirce.</text:p>
        <text:p text:style-name="Standard">Tá an costas maireachtála thar a bheith suntasach in Éirinn (70 %), i bhfad os cionn mheán an Aontais, agus sa Ghréig (57 %) agus sa Chróit (52 %). Luaitear é freisin i gcionmhaireachtaí measartha ard de fhreagróirí sa Chipir (46 %), i Málta (45 %) agus sa Rómáin (44 %). Sna tíortha sin, is cosúil go bhfuil an brú eacnamaíoch chun tosaigh ar dhearcadh na saoránach maidir leis na dúshláin atá os comhair an Aontais Eorpaigh faoi láthair. </text:p>
        <text:p text:style-name="Standard">Os a choinne sin, ní luaitear an costas maireachtála chomh minic céanna sa Liotuáin (24 %), sa tSeicia (25 %) agus sa Pholainn (28 %). D’fhéadfadh sé sin a thabhairt le tuiscint go bhfuil ábhair imní eacnamaíocha sáraithe ag saincheisteanna eile, go háirithe an cogadh san Úcráin agus, ar bhonn níos leithne, ábhair imní a bhaineann leis an tslándáil. Luaitear an cogadh san Úcráin go minic sa Liotuáin (54 %) agus sa Laitvia (48 %), agus ina dhiaidh sin san Ungáir (46 %), chomh maith leis an bhFionlainn agus an tSeicia (45 % araon). Is tíortha iad sin inar dócha go mbeidh an cogadh ina ábhar imní níos práinní mar gheall ar ghaireacht gheografach don Rúis nó don Bhealarúis, nó naisc stairiúla agus slándála níos láidre leis an gcoinbhleacht. I roinnt de na tíortha sin, tá tábhacht an chogaidh san Úcráin fite fuaite le himní mhór faoin tslándáil agus faoin gcosaint: is amhlaidh atá go háirithe sa Liotuáin (47 %), san Fhionlainn (38 %) agus sa Pholainn (37 %). Dá bhrí sin, tugtar le fios leis na torthaí comhbhabhtáil shoiléir in ordlathas na n-ábhar imní: sna Ballstáit atá níos neamhchosanta go díreach ar iarmhairtí geopholaitiúla an chogaidh, is gnách go mbíonn tosaíocht ag saincheisteanna slándála ar ábhair imní eacnamaíocha nó chomhshaoil. </text:p>
        <text:p text:style-name="Standard">Sna Ballstáit nach bhfuil an cogadh san Úcráin chomh suntasach céanna iontu, is gnách go n-imíonn ábhair imní eile níos airde san ordlathas. Tá sé seo le feiceáil go háirithe i gcodanna de Dheisceart na hEorpa. Sa Ghréig, ní shainaithníonn ach 18 % díobh an cogadh san Úcráin mar cheann de phríomhdhúshláin an Aontais, agus luann sciar i bhfad níos mó de na freagróirí an costas maireachtála (57 %) agus an imirce neamhrialta (45 %). Tá patrún comhchosúil ag an Spáinn: tá an imní faoin gcogadh san Úcráin fós faoi bhun mheán an Aontais (26 %), ach is í an imirce neamhrialta an dúshlán is minice a luaitear (46 %) agus tá an t-athrú aeráide ar leibhéal réasúnta ard freisin (31 %). Léiríonn na samplaí sin nach amháin go léiríonn tosaíochtaí náisiúnta clár oibre Eorpach aonair, ach go léiríonn siad meascán éagsúil d’ábhair imní eacnamaíocha, gheopholaitiúla, chomhshaoil agus imirce. </text:p>
        <text:p text:style-name="Standard">Tá an chodarsnacht sin le feiceáil freisin san áit a thugtar do shaincheisteanna a bhaineann leis an athrú aeráide agus leis an gcomhshaol. Tá an tsaincheist fós sách feiceálach i dtíortha amhail an Danmhairg, an Fhrainc, Lucsamburg agus an Iodáil (35 % an ceann), chomh maith leis an Spáinn (31 %), agus an Ísiltír agus an tSualainn (30 % araon). Mar sin féin, ní luaitear é chomh minic céanna sa Laitvia (11%) agus sa Liotuáin (14%), áit a bhfuil an cogadh san Úcráin i measc na n-ábhar imní is mó, agus sa Rómáin (16%), áit a seasann an costas maireachtála agus an bhréagaisnéis amach ar bhealach níos soiléire. Is é sin le rá, tá ábhair imní maidir leis an gcomhshaol fós mar chuid den chlár oibre Eorpach, ach is cosúil nach bhfuil siad chomh lárnach céanna i dtíortha ina dtugann saoránaigh tosaíocht níos mó don tslándáil nó do bhrúnna eacnamaíocha níos láithrí. </text:p>
        <text:p text:style-name="Standard">Ar an iomlán, léiríonn torthaí na dtíortha go sainaithníonn muintir na hEorpa an tsraith chéanna dúshlán den chuid is mó, ach ní san ord céanna. Tá sraith chomhroinnte dúshlán os comhair an Aontais, ach tá tuairimí na saoránach maidir lena dtábhacht choibhneasta fós scagtha go láidir de réir imthosca náisiúnta. </text:p>
        <text:p text:style-name="Standard"/>
        <text:p text:style-name="P38"><draw:frame draw:style-name="fr2" draw:name="Cadre3" text:anchor-type="paragraph" svg:x="-0.21cm" svg:y="0.28cm" svg:width="17.815cm" draw:z-index="17"><draw:text-box fo:min-height="2.073cm"><table:table table:name="Tableau4" table:style-name="Tableau4"><table:table-column table:style-name="Tableau4.A"/><table:table-column table:style-name="Tableau4.B"/><table:table-column table:style-name="Tableau4.C"/><table:table-column table:style-name="Tableau4.D"/><table:table-column table:style-name="Tableau4.E"/><table:table-column table:style-name="Tableau4.F"/><table:table-column table:style-name="Tableau4.G"/><table:table-column table:style-name="Tableau4.E" table:number-columns-repeated="5"/><table:table-column table:style-name="Tableau4.M"/><table:table-column table:style-name="Tableau4.E" table:number-columns-repeated="4"/><table:table-column table:style-name="Tableau4.C"/><table:table-column table:style-name="Tableau4.S"/><table:table-column table:style-name="Tableau4.T"/><table:table-column table:style-name="Tableau4.U"/><table:table-column table:style-name="Tableau4.E" table:number-columns-repeated="3"/><table:table-column table:style-name="Tableau4.Y"/><table:table-column table:style-name="Tableau4.E" table:number-columns-repeated="3"/><table:table-column table:style-name="Tableau4.M"/><table:table-row table:style-name="Tableau4.1"><table:table-cell table:style-name="Tableau4.A1" table:number-columns-spanned="29" office:value-type="string"><text:p text:style-name="P12">C1 Cé acu díobh seo a leanas, dar leat, na príomhdhúshláin atá roimh an Aontas faoi láthair? [Ilfhreagraí possibfe, uasmhéid 3] </text:p></table: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4.A1" office:value-type="string"><text:p text:style-name="P11"/></table:table-cell><table:table-cell table:style-name="Tableau4.A1" office:value-type="string"><text:p text:style-name="P12">AE27</text:p></table:table-cell><table:table-cell table:style-name="Tableau4.A1" office:value-type="string"><text:p text:style-name="P12">BE</text:p></table:table-cell><table:table-cell table:style-name="Tableau4.A1" office:value-type="string"><text:p text:style-name="P12">BG</text:p></table:table-cell><table:table-cell table:style-name="Tableau4.A1" office:value-type="string"><text:p text:style-name="P12">CZ</text:p></table:table-cell><table:table-cell table:style-name="Tableau4.A1" office:value-type="string"><text:p text:style-name="P12">DK</text:p></table:table-cell><table:table-cell table:style-name="Tableau4.A1" office:value-type="string"><text:p text:style-name="P12">DE</text:p></table:table-cell><table:table-cell table:style-name="Tableau4.A1" office:value-type="string"><text:p text:style-name="P12">EE</text:p></table:table-cell><table:table-cell table:style-name="Tableau4.A1" office:value-type="string"><text:p text:style-name="P12">IE</text:p></table:table-cell><table:table-cell table:style-name="Tableau4.A1" office:value-type="string"><text:p text:style-name="P12">EL</text:p></table:table-cell><table:table-cell table:style-name="Tableau4.A1" office:value-type="string"><text:p text:style-name="P12">ES</text:p></table:table-cell><table:table-cell table:style-name="Tableau4.A1" office:value-type="string"><text:p text:style-name="P12">FR</text:p></table:table-cell><table:table-cell table:style-name="Tableau4.A1" office:value-type="string"><text:p text:style-name="P12">HR</text:p></table:table-cell><table:table-cell table:style-name="Tableau4.A1" office:value-type="string"><text:p text:style-name="P12">IT</text:p></table:table-cell><table:table-cell table:style-name="Tableau4.A1" office:value-type="string"><text:p text:style-name="P12">CY</text:p></table:table-cell><table:table-cell table:style-name="Tableau4.A1" office:value-type="string"><text:p text:style-name="P12">LV</text:p></table:table-cell><table:table-cell table:style-name="Tableau4.A1" office:value-type="string"><text:p text:style-name="P12">LT</text:p></table:table-cell><table:table-cell table:style-name="Tableau4.A1" office:value-type="string"><text:p text:style-name="P12">LU</text:p></table:table-cell><table:table-cell table:style-name="Tableau4.A1" office:value-type="string"><text:p text:style-name="P12">HU</text:p></table:table-cell><table:table-cell table:style-name="Tableau4.A1" office:value-type="string"><text:p text:style-name="P12">MT</text:p></table:table-cell><table:table-cell table:style-name="Tableau4.A1" office:value-type="string"><text:p text:style-name="P12">NL</text:p></table:table-cell><table:table-cell table:style-name="Tableau4.A1" office:value-type="string"><text:p text:style-name="P12">AT</text:p></table:table-cell><table:table-cell table:style-name="Tableau4.A1" office:value-type="string"><text:p text:style-name="P12">PL</text:p></table:table-cell><table:table-cell table:style-name="Tableau4.A1" office:value-type="string"><text:p text:style-name="P12">PT</text:p></table:table-cell><table:table-cell table:style-name="Tableau4.A1" office:value-type="string"><text:p text:style-name="P12">RO</text:p></table:table-cell><table:table-cell table:style-name="Tableau4.A1" office:value-type="string"><text:p text:style-name="P12">SI</text:p></table:table-cell><table:table-cell table:style-name="Tableau4.A1" office:value-type="string"><text:p text:style-name="P12">SK</text:p></table:table-cell><table:table-cell table:style-name="Tableau4.A1" office:value-type="string"><text:p text:style-name="P12">FI</text:p></table:table-cell><table:table-cell table:style-name="Tableau4.A1" office:value-type="string"><text:p text:style-name="P12">SE</text:p></table:table-cell></table:table-row><table:table-row><table:table-cell table:style-name="Tableau4.A1" office:value-type="string"><text:p text:style-name="P12">Costas maireachtála</text:p></table:table-cell><table:table-cell table:style-name="Tableau4.B3" office:value-type="float" office:value="39"><text:p text:style-name="P13">39</text:p></table:table-cell><table:table-cell table:style-name="Tableau4.B3" office:value-type="float" office:value="43"><text:p text:style-name="P13">43</text:p></table:table-cell><table:table-cell table:style-name="Tableau4.B3" office:value-type="float" office:value="41"><text:p text:style-name="P13">41</text:p></table:table-cell><table:table-cell table:style-name="Tableau4.B3" office:value-type="float" office:value="25"><text:p text:style-name="P13">25</text:p></table:table-cell><table:table-cell table:style-name="Tableau4.B3" office:value-type="float" office:value="32"><text:p text:style-name="P13">32</text:p></table:table-cell><table:table-cell table:style-name="Tableau4.B3" office:value-type="float" office:value="35"><text:p text:style-name="P13">35</text:p></table:table-cell><table:table-cell table:style-name="Tableau4.B3" office:value-type="float" office:value="46"><text:p text:style-name="P13">46</text:p></table:table-cell><table:table-cell table:style-name="Tableau4.B3" office:value-type="float" office:value="70"><text:p text:style-name="P13">70</text:p></table:table-cell><table:table-cell table:style-name="Tableau4.B3" office:value-type="float" office:value="57"><text:p text:style-name="P13">57</text:p></table:table-cell><table:table-cell table:style-name="Tableau4.B3" office:value-type="float" office:value="42"><text:p text:style-name="P13">42</text:p></table:table-cell><table:table-cell table:style-name="Tableau4.B3" office:value-type="float" office:value="40"><text:p text:style-name="P13">40</text:p></table:table-cell><table:table-cell table:style-name="Tableau4.B3" office:value-type="float" office:value="52"><text:p text:style-name="P13">52</text:p></table:table-cell><table:table-cell table:style-name="Tableau4.B3" office:value-type="float" office:value="43"><text:p text:style-name="P13">43</text:p></table:table-cell><table:table-cell table:style-name="Tableau4.B3" office:value-type="float" office:value="46"><text:p text:style-name="P13">46</text:p></table:table-cell><table:table-cell table:style-name="Tableau4.B3" office:value-type="float" office:value="41"><text:p text:style-name="P13">41</text:p></table:table-cell><table:table-cell table:style-name="Tableau4.B3" office:value-type="float" office:value="24"><text:p text:style-name="P13">24</text:p></table:table-cell><table:table-cell table:style-name="Tableau4.B3" office:value-type="float" office:value="41"><text:p text:style-name="P13">41</text:p></table:table-cell><table:table-cell table:style-name="Tableau4.B3" office:value-type="float" office:value="35"><text:p text:style-name="P13">35</text:p></table:table-cell><table:table-cell table:style-name="Tableau4.B3" office:value-type="float" office:value="45"><text:p text:style-name="P13">45</text:p></table:table-cell><table:table-cell table:style-name="Tableau4.B3" office:value-type="float" office:value="36"><text:p text:style-name="P13">36</text:p></table:table-cell><table:table-cell table:style-name="Tableau4.B3" office:value-type="float" office:value="43"><text:p text:style-name="P13">43</text:p></table:table-cell><table:table-cell table:style-name="Tableau4.B3" office:value-type="float" office:value="28"><text:p text:style-name="P13">28</text:p></table:table-cell><table:table-cell table:style-name="Tableau4.B3" office:value-type="float" office:value="41"><text:p text:style-name="P13">41</text:p></table:table-cell><table:table-cell table:style-name="Tableau4.B3" office:value-type="float" office:value="44"><text:p text:style-name="P13">44</text:p></table:table-cell><table:table-cell table:style-name="Tableau4.B3" office:value-type="float" office:value="43"><text:p text:style-name="P13">43</text:p></table:table-cell><table:table-cell table:style-name="Tableau4.B3" office:value-type="float" office:value="36"><text:p text:style-name="P13">36</text:p></table:table-cell><table:table-cell table:style-name="Tableau4.B3" office:value-type="float" office:value="37"><text:p text:style-name="P13">37</text:p></table:table-cell><table:table-cell table:style-name="Tableau4.B3" office:value-type="float" office:value="30"><text:p text:style-name="P13">30</text:p></table:table-cell></table:table-row><table:table-row><table:table-cell table:style-name="Tableau4.A1" office:value-type="string"><text:p text:style-name="P12">An cogadh san Úcráin</text:p></table:table-cell><table:table-cell table:style-name="Tableau4.B3" office:value-type="float" office:value="33"><text:p text:style-name="P13">33</text:p></table:table-cell><table:table-cell table:style-name="Tableau4.B3" office:value-type="float" office:value="30"><text:p text:style-name="P13">30</text:p></table:table-cell><table:table-cell table:style-name="Tableau4.B3" office:value-type="float" office:value="37"><text:p text:style-name="P13">37</text:p></table:table-cell><table:table-cell table:style-name="Tableau4.B3" office:value-type="float" office:value="45"><text:p text:style-name="P13">45</text:p></table:table-cell><table:table-cell table:style-name="Tableau4.B3" office:value-type="float" office:value="44"><text:p text:style-name="P13">44</text:p></table:table-cell><table:table-cell table:style-name="Tableau4.B3" office:value-type="float" office:value="35"><text:p text:style-name="P13">35</text:p></table:table-cell><table:table-cell table:style-name="Tableau4.B3" office:value-type="float" office:value="41"><text:p text:style-name="P13">41</text:p></table:table-cell><table:table-cell table:style-name="Tableau4.B3" office:value-type="float" office:value="27"><text:p text:style-name="P13">27</text:p></table:table-cell><table:table-cell table:style-name="Tableau4.B3" office:value-type="float" office:value="18"><text:p text:style-name="P13">18</text:p></table:table-cell><table:table-cell table:style-name="Tableau4.B3" office:value-type="float" office:value="26"><text:p text:style-name="P13">26</text:p></table:table-cell><table:table-cell table:style-name="Tableau4.B3" office:value-type="float" office:value="30"><text:p text:style-name="P13">30</text:p></table:table-cell><table:table-cell table:style-name="Tableau4.B3" office:value-type="float" office:value="33"><text:p text:style-name="P13">33</text:p></table:table-cell><table:table-cell table:style-name="Tableau4.B3" office:value-type="float" office:value="28"><text:p text:style-name="P13">28</text:p></table:table-cell><table:table-cell table:style-name="Tableau4.B3" office:value-type="float" office:value="24"><text:p text:style-name="P13">24</text:p></table:table-cell><table:table-cell table:style-name="Tableau4.B3" office:value-type="float" office:value="48"><text:p text:style-name="P13">48</text:p></table:table-cell><table:table-cell table:style-name="Tableau4.B3" office:value-type="float" office:value="54"><text:p text:style-name="P13">54</text:p></table:table-cell><table:table-cell table:style-name="Tableau4.B3" office:value-type="float" office:value="22"><text:p text:style-name="P13">22</text:p></table:table-cell><table:table-cell table:style-name="Tableau4.B3" office:value-type="float" office:value="46"><text:p text:style-name="P13">46</text:p></table:table-cell><table:table-cell table:style-name="Tableau4.B3" office:value-type="float" office:value="32"><text:p text:style-name="P13">32</text:p></table:table-cell><table:table-cell table:style-name="Tableau4.B3" office:value-type="float" office:value="37"><text:p text:style-name="P13">37</text:p></table:table-cell><table:table-cell table:style-name="Tableau4.B3" office:value-type="float" office:value="27"><text:p text:style-name="P13">27</text:p></table:table-cell><table:table-cell table:style-name="Tableau4.B3" office:value-type="float" office:value="40"><text:p text:style-name="P13">40</text:p></table:table-cell><table:table-cell table:style-name="Tableau4.B3" office:value-type="float" office:value="35"><text:p text:style-name="P13">35</text:p></table:table-cell><table:table-cell table:style-name="Tableau4.B3" office:value-type="float" office:value="41"><text:p text:style-name="P13">41</text:p></table:table-cell><table:table-cell table:style-name="Tableau4.B3" office:value-type="float" office:value="30"><text:p text:style-name="P13">30</text:p></table:table-cell><table:table-cell table:style-name="Tableau4.B3" office:value-type="float" office:value="37"><text:p text:style-name="P13">37</text:p></table:table-cell><table:table-cell table:style-name="Tableau4.B3" office:value-type="float" office:value="45"><text:p text:style-name="P13">45</text:p></table:table-cell><table:table-cell table:style-name="Tableau4.B3" office:value-type="float" office:value="38"><text:p text:style-name="P13">38</text:p></table:table-cell></table:table-row><table:table-row><table:table-cell table:style-name="Tableau4.A1" office:value-type="string"><text:p text:style-name="P12">Imirce neamhrialta</text:p></table:table-cell><table:table-cell table:style-name="Tableau4.B3" office:value-type="float" office:value="32"><text:p text:style-name="P13">32</text:p></table:table-cell><table:table-cell table:style-name="Tableau4.B3" office:value-type="float" office:value="23"><text:p text:style-name="P13">23</text:p></table:table-cell><table:table-cell table:style-name="Tableau4.B3" office:value-type="float" office:value="25"><text:p text:style-name="P13">25</text:p></table:table-cell><table:table-cell table:style-name="Tableau4.B3" office:value-type="float" office:value="40"><text:p text:style-name="P13">40</text:p></table:table-cell><table:table-cell table:style-name="Tableau4.B3" office:value-type="float" office:value="26"><text:p text:style-name="P13">26</text:p></table:table-cell><table:table-cell table:style-name="Tableau4.B3" office:value-type="float" office:value="28"><text:p text:style-name="P13">28</text:p></table:table-cell><table:table-cell table:style-name="Tableau4.B3" office:value-type="float" office:value="25"><text:p text:style-name="P13">25</text:p></table:table-cell><table:table-cell table:style-name="Tableau4.B3" office:value-type="float" office:value="36"><text:p text:style-name="P13">36</text:p></table:table-cell><table:table-cell table:style-name="Tableau4.B3" office:value-type="float" office:value="45"><text:p text:style-name="P13">45</text:p></table:table-cell><table:table-cell table:style-name="Tableau4.B3" office:value-type="float" office:value="46"><text:p text:style-name="P13">46</text:p></table:table-cell><table:table-cell table:style-name="Tableau4.B3" office:value-type="float" office:value="31"><text:p text:style-name="P13">31</text:p></table:table-cell><table:table-cell table:style-name="Tableau4.B3" office:value-type="float" office:value="34"><text:p text:style-name="P13">34</text:p></table:table-cell><table:table-cell table:style-name="Tableau4.B3" office:value-type="float" office:value="34"><text:p text:style-name="P13">34</text:p></table:table-cell><table:table-cell table:style-name="Tableau4.B3" office:value-type="float" office:value="41"><text:p text:style-name="P13">41</text:p></table:table-cell><table:table-cell table:style-name="Tableau4.B3" office:value-type="float" office:value="30"><text:p text:style-name="P13">30</text:p></table:table-cell><table:table-cell table:style-name="Tableau4.B3" office:value-type="float" office:value="31"><text:p text:style-name="P13">31</text:p></table:table-cell><table:table-cell table:style-name="Tableau4.B3" office:value-type="float" office:value="25"><text:p text:style-name="P13">25</text:p></table:table-cell><table:table-cell table:style-name="Tableau4.B3" office:value-type="float" office:value="26"><text:p text:style-name="P13">26</text:p></table:table-cell><table:table-cell table:style-name="Tableau4.B3" office:value-type="float" office:value="35"><text:p text:style-name="P13">35</text:p></table:table-cell><table:table-cell table:style-name="Tableau4.B3" office:value-type="float" office:value="33"><text:p text:style-name="P13">33</text:p></table:table-cell><table:table-cell table:style-name="Tableau4.B3" office:value-type="float" office:value="29"><text:p text:style-name="P13">29</text:p></table:table-cell><table:table-cell table:style-name="Tableau4.B3" office:value-type="float" office:value="34"><text:p text:style-name="P13">34</text:p></table:table-cell><table:table-cell table:style-name="Tableau4.B3" office:value-type="float" office:value="37"><text:p text:style-name="P13">37</text:p></table:table-cell><table:table-cell table:style-name="Tableau4.B3" office:value-type="float" office:value="15"><text:p text:style-name="P13">15</text:p></table:table-cell><table:table-cell table:style-name="Tableau4.B3" office:value-type="float" office:value="39"><text:p text:style-name="P13">39</text:p></table:table-cell><table:table-cell table:style-name="Tableau4.B3" office:value-type="float" office:value="32"><text:p text:style-name="P13">32</text:p></table:table-cell><table:table-cell table:style-name="Tableau4.B3" office:value-type="float" office:value="16"><text:p text:style-name="P13">16</text:p></table:table-cell><table:table-cell table:style-name="Tableau4.B3" office:value-type="float" office:value="22"><text:p text:style-name="P13">22</text:p></table:table-cell></table:table-row><table:table-row><table:table-cell table:style-name="Tableau4.A1" office:value-type="string"><text:p text:style-name="P12">An t-athrú aeráide agus saincheisteanna comhshaoil</text:p></table:table-cell><table:table-cell table:style-name="Tableau4.B3" office:value-type="float" office:value="28"><text:p text:style-name="P13">28</text:p></table:table-cell><table:table-cell table:style-name="Tableau4.B3" office:value-type="float" office:value="27"><text:p text:style-name="P13">27</text:p></table:table-cell><table:table-cell table:style-name="Tableau4.B3" office:value-type="float" office:value="18"><text:p text:style-name="P13">18</text:p></table:table-cell><table:table-cell table:style-name="Tableau4.B3" office:value-type="float" office:value="21"><text:p text:style-name="P13">21</text:p></table:table-cell><table:table-cell table:style-name="Tableau4.B3" office:value-type="float" office:value="35"><text:p text:style-name="P13">35</text:p></table:table-cell><table:table-cell table:style-name="Tableau4.B3" office:value-type="float" office:value="25"><text:p text:style-name="P13">25</text:p></table:table-cell><table:table-cell table:style-name="Tableau4.B3" office:value-type="float" office:value="21"><text:p text:style-name="P13">21</text:p></table:table-cell><table:table-cell table:style-name="Tableau4.B3" office:value-type="float" office:value="31"><text:p text:style-name="P13">31</text:p></table:table-cell><table:table-cell table:style-name="Tableau4.B3" office:value-type="float" office:value="22"><text:p text:style-name="P13">22</text:p></table:table-cell><table:table-cell table:style-name="Tableau4.B3" office:value-type="float" office:value="31"><text:p text:style-name="P13">31</text:p></table:table-cell><table:table-cell table:style-name="Tableau4.B3" office:value-type="float" office:value="35"><text:p text:style-name="P13">35</text:p></table:table-cell><table:table-cell table:style-name="Tableau4.B3" office:value-type="float" office:value="23"><text:p text:style-name="P13">23</text:p></table:table-cell><table:table-cell table:style-name="Tableau4.B3" office:value-type="float" office:value="35"><text:p text:style-name="P13">35</text:p></table:table-cell><table:table-cell table:style-name="Tableau4.B3" office:value-type="float" office:value="22"><text:p text:style-name="P13">22</text:p></table:table-cell><table:table-cell table:style-name="Tableau4.B3" office:value-type="float" office:value="11"><text:p text:style-name="P13">11</text:p></table:table-cell><table:table-cell table:style-name="Tableau4.B3" office:value-type="float" office:value="14"><text:p text:style-name="P13">14</text:p></table:table-cell><table:table-cell table:style-name="Tableau4.B3" office:value-type="float" office:value="35"><text:p text:style-name="P13">35</text:p></table:table-cell><table:table-cell table:style-name="Tableau4.B3" office:value-type="float" office:value="31"><text:p text:style-name="P13">31</text:p></table:table-cell><table:table-cell table:style-name="Tableau4.B3" office:value-type="float" office:value="22"><text:p text:style-name="P13">22</text:p></table:table-cell><table:table-cell table:style-name="Tableau4.B3" office:value-type="float" office:value="30"><text:p text:style-name="P13">30</text:p></table:table-cell><table:table-cell table:style-name="Tableau4.B3" office:value-type="float" office:value="29"><text:p text:style-name="P13">29</text:p></table:table-cell><table:table-cell table:style-name="Tableau4.B3" office:value-type="float" office:value="20"><text:p text:style-name="P13">20</text:p></table:table-cell><table:table-cell table:style-name="Tableau4.B3" office:value-type="float" office:value="29"><text:p text:style-name="P13">29</text:p></table:table-cell><table:table-cell table:style-name="Tableau4.B3" office:value-type="float" office:value="16"><text:p text:style-name="P13">16</text:p></table:table-cell><table:table-cell table:style-name="Tableau4.B3" office:value-type="float" office:value="25"><text:p text:style-name="P13">25</text:p></table:table-cell><table:table-cell table:style-name="Tableau4.B3" office:value-type="float" office:value="19"><text:p text:style-name="P13">19</text:p></table:table-cell><table:table-cell table:style-name="Tableau4.B3" office:value-type="float" office:value="25"><text:p text:style-name="P13">25</text:p></table:table-cell><table:table-cell table:style-name="Tableau4.B3" office:value-type="float" office:value="30"><text:p text:style-name="P13">30</text:p></table:table-cell></table:table-row><table:table-row><table:table-cell table:style-name="Tableau4.A1" office:value-type="string"><text:p text:style-name="P12">Saincheisteanna slándála agus cosanta</text:p></table:table-cell><table:table-cell table:style-name="Tableau4.B3" office:value-type="float" office:value="24"><text:p text:style-name="P13">24</text:p></table:table-cell><table:table-cell table:style-name="Tableau4.B3" office:value-type="float" office:value="23"><text:p text:style-name="P13">23</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31"><text:p text:style-name="P13">31</text:p></table:table-cell><table:table-cell table:style-name="Tableau4.B3" office:value-type="float" office:value="24"><text:p text:style-name="P13">24</text:p></table:table-cell><table:table-cell table:style-name="Tableau4.B3" office:value-type="float" office:value="33"><text:p text:style-name="P13">33</text:p></table:table-cell><table:table-cell table:style-name="Tableau4.B3" office:value-type="float" office:value="15"><text:p text:style-name="P13">15</text:p></table:table-cell><table:table-cell table:style-name="Tableau4.B3" office:value-type="float" office:value="20"><text:p text:style-name="P13">20</text:p></table:table-cell><table:table-cell table:style-name="Tableau4.B3" office:value-type="float" office:value="19"><text:p text:style-name="P13">19</text:p></table:table-cell><table:table-cell table:style-name="Tableau4.B3" office:value-type="float" office:value="23"><text:p text:style-name="P13">23</text:p></table:table-cell><table:table-cell table:style-name="Tableau4.B3" office:value-type="float" office:value="26"><text:p text:style-name="P13">26</text:p></table:table-cell><table:table-cell table:style-name="Tableau4.B3" office:value-type="float" office:value="21"><text:p text:style-name="P13">21</text:p></table:table-cell><table:table-cell table:style-name="Tableau4.B3" office:value-type="float" office:value="31"><text:p text:style-name="P13">31</text:p></table:table-cell><table:table-cell table:style-name="Tableau4.B3" office:value-type="float" office:value="31"><text:p text:style-name="P13">31</text:p></table:table-cell><table:table-cell table:style-name="Tableau4.B3" office:value-type="float" office:value="47"><text:p text:style-name="P13">47</text:p></table:table-cell><table:table-cell table:style-name="Tableau4.B3" office:value-type="float" office:value="32"><text:p text:style-name="P13">32</text:p></table:table-cell><table:table-cell table:style-name="Tableau4.B3" office:value-type="float" office:value="19"><text:p text:style-name="P13">19</text:p></table:table-cell><table:table-cell table:style-name="Tableau4.B3" office:value-type="float" office:value="28"><text:p text:style-name="P13">28</text:p></table:table-cell><table:table-cell table:style-name="Tableau4.B3" office:value-type="float" office:value="26"><text:p text:style-name="P13">26</text:p></table:table-cell><table:table-cell table:style-name="Tableau4.B3" office:value-type="float" office:value="18"><text:p text:style-name="P13">18</text:p></table:table-cell><table:table-cell table:style-name="Tableau4.B3" office:value-type="float" office:value="37"><text:p text:style-name="P13">37</text:p></table:table-cell><table:table-cell table:style-name="Tableau4.B3" office:value-type="float" office:value="24"><text:p text:style-name="P13">24</text:p></table:table-cell><table:table-cell table:style-name="Tableau4.B3" office:value-type="float" office:value="27"><text:p text:style-name="P13">27</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38"><text:p text:style-name="P13">38</text:p></table:table-cell><table:table-cell table:style-name="Tableau4.B3" office:value-type="float" office:value="30"><text:p text:style-name="P13">30</text:p></table:table-cell></table:table-row><table:table-row><table:table-cell table:style-name="Tableau4.A1" office:value-type="string"><text:p text:style-name="P12">Coireacht agus sceimhlitheoireacht</text:p></table:table-cell><table:table-cell table:style-name="Tableau4.B3" office:value-type="float" office:value="23"><text:p text:style-name="P13">23</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22"><text:p text:style-name="P13">22</text:p></table:table-cell><table:table-cell table:style-name="Tableau4.B3" office:value-type="float" office:value="20"><text:p text:style-name="P13">20</text:p></table:table-cell><table:table-cell table:style-name="Tableau4.B3" office:value-type="float" office:value="25"><text:p text:style-name="P13">25</text:p></table:table-cell><table:table-cell table:style-name="Tableau4.B3" office:value-type="float" office:value="18"><text:p text:style-name="P13">18</text:p></table:table-cell><table:table-cell table:style-name="Tableau4.B3" office:value-type="float" office:value="23"><text:p text:style-name="P13">23</text:p></table:table-cell><table:table-cell table:style-name="Tableau4.B3" office:value-type="float" office:value="21"><text:p text:style-name="P13">21</text:p></table:table-cell><table:table-cell table:style-name="Tableau4.B3" office:value-type="float" office:value="25"><text:p text:style-name="P13">25</text:p></table:table-cell><table:table-cell table:style-name="Tableau4.B3" office:value-type="float" office:value="26"><text:p text:style-name="P13">26</text:p></table:table-cell><table:table-cell table:style-name="Tableau4.B3" office:value-type="float" office:value="23"><text:p text:style-name="P13">23</text:p></table:table-cell><table:table-cell table:style-name="Tableau4.B3" office:value-type="float" office:value="22"><text:p text:style-name="P13">22</text:p></table:table-cell><table:table-cell table:style-name="Tableau4.B3" office:value-type="float" office:value="20"><text:p text:style-name="P13">20</text:p></table:table-cell><table:table-cell table:style-name="Tableau4.B3" office:value-type="float" office:value="11"><text:p text:style-name="P13">11</text:p></table:table-cell><table:table-cell table:style-name="Tableau4.B3" office:value-type="float" office:value="10"><text:p text:style-name="P13">10</text:p></table:table-cell><table:table-cell table:style-name="Tableau4.B3" office:value-type="float" office:value="23"><text:p text:style-name="P13">23</text:p></table:table-cell><table:table-cell table:style-name="Tableau4.B3" office:value-type="float" office:value="24"><text:p text:style-name="P13">24</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24"><text:p text:style-name="P13">24</text:p></table:table-cell><table:table-cell table:style-name="Tableau4.B3" office:value-type="float" office:value="21"><text:p text:style-name="P13">21</text:p></table:table-cell><table:table-cell table:style-name="Tableau4.B3" office:value-type="float" office:value="18"><text:p text:style-name="P13">18</text:p></table:table-cell><table:table-cell table:style-name="Tableau4.B3" office:value-type="float" office:value="13"><text:p text:style-name="P13">13</text:p></table:table-cell><table:table-cell table:style-name="Tableau4.B3" office:value-type="float" office:value="18"><text:p text:style-name="P13">18</text:p></table:table-cell><table:table-cell table:style-name="Tableau4.B3" office:value-type="float" office:value="18"><text:p text:style-name="P13">18</text:p></table:table-cell><table:table-cell table:style-name="Tableau4.B3" office:value-type="float" office:value="24"><text:p text:style-name="P13">24</text:p></table:table-cell><table:table-cell table:style-name="Tableau4.B3" office:value-type="float" office:value="40"><text:p text:style-name="P13">40</text:p></table:table-cell></table:table-row><table:table-row><table:table-cell table:style-name="Tableau4.A1" office:value-type="string"><text:p text:style-name="P12">Fás eacnamaíoch neamhleor</text:p></table:table-cell><table:table-cell table:style-name="Tableau4.B3" office:value-type="float" office:value="22"><text:p text:style-name="P13">22</text:p></table:table-cell><table:table-cell table:style-name="Tableau4.B3" office:value-type="float" office:value="25"><text:p text:style-name="P13">25</text:p></table:table-cell><table:table-cell table:style-name="Tableau4.B3" office:value-type="float" office:value="25"><text:p text:style-name="P13">25</text:p></table:table-cell><table:table-cell table:style-name="Tableau4.B3" office:value-type="float" office:value="20"><text:p text:style-name="P13">20</text:p></table:table-cell><table:table-cell table:style-name="Tableau4.B3" office:value-type="float" office:value="11"><text:p text:style-name="P13">11</text:p></table:table-cell><table:table-cell table:style-name="Tableau4.B3" office:value-type="float" office:value="24"><text:p text:style-name="P13">24</text:p></table:table-cell><table:table-cell table:style-name="Tableau4.B3" office:value-type="float" office:value="26"><text:p text:style-name="P13">26</text:p></table:table-cell><table:table-cell table:style-name="Tableau4.B3" office:value-type="float" office:value="10"><text:p text:style-name="P13">10</text:p></table:table-cell><table:table-cell table:style-name="Tableau4.B3" office:value-type="float" office:value="32"><text:p text:style-name="P13">32</text:p></table:table-cell><table:table-cell table:style-name="Tableau4.B3" office:value-type="float" office:value="17"><text:p text:style-name="P13">17</text:p></table:table-cell><table:table-cell table:style-name="Tableau4.B3" office:value-type="float" office:value="20"><text:p text:style-name="P13">20</text:p></table:table-cell><table:table-cell table:style-name="Tableau4.B3" office:value-type="float" office:value="26"><text:p text:style-name="P13">26</text:p></table:table-cell><table:table-cell table:style-name="Tableau4.B3" office:value-type="float" office:value="29"><text:p text:style-name="P13">29</text:p></table:table-cell><table:table-cell table:style-name="Tableau4.B3" office:value-type="float" office:value="21"><text:p text:style-name="P13">21</text:p></table:table-cell><table:table-cell table:style-name="Tableau4.B3" office:value-type="float" office:value="26"><text:p text:style-name="P13">26</text:p></table:table-cell><table:table-cell table:style-name="Tableau4.B3" office:value-type="float" office:value="16"><text:p text:style-name="P13">16</text:p></table:table-cell><table:table-cell table:style-name="Tableau4.B3" office:value-type="float" office:value="17"><text:p text:style-name="P13">17</text:p></table:table-cell><table:table-cell table:style-name="Tableau4.B3" office:value-type="float" office:value="26"><text:p text:style-name="P13">26</text:p></table:table-cell><table:table-cell table:style-name="Tableau4.B3" office:value-type="float" office:value="25"><text:p text:style-name="P13">25</text:p></table:table-cell><table:table-cell table:style-name="Tableau4.B3" office:value-type="float" office:value="11"><text:p text:style-name="P13">11</text:p></table:table-cell><table:table-cell table:style-name="Tableau4.B3" office:value-type="float" office:value="23"><text:p text:style-name="P13">23</text:p></table:table-cell><table:table-cell table:style-name="Tableau4.B3" office:value-type="float" office:value="13"><text:p text:style-name="P13">13</text:p></table:table-cell><table:table-cell table:style-name="Tableau4.B3" office:value-type="float" office:value="22"><text:p text:style-name="P13">22</text:p></table:table-cell><table:table-cell table:style-name="Tableau4.B3" office:value-type="float" office:value="26"><text:p text:style-name="P13">26</text:p></table:table-cell><table:table-cell table:style-name="Tableau4.B3" office:value-type="float" office:value="24"><text:p text:style-name="P13">24</text:p></table:table-cell><table:table-cell table:style-name="Tableau4.B3" office:value-type="float" office:value="28"><text:p text:style-name="P13">28</text:p></table:table-cell><table:table-cell table:style-name="Tableau4.B3" office:value-type="float" office:value="23"><text:p text:style-name="P13">23</text:p></table:table-cell><table:table-cell table:style-name="Tableau4.B3" office:value-type="float" office:value="16"><text:p text:style-name="P13">16</text:p></table:table-cell></table:table-row><table:table-row><table:table-cell table:style-name="Tableau4.A1" office:value-type="string"><text:p text:style-name="P12">Con<text:span text:style-name="T16"> fli</text:span> cts sa Mheán-Oirthear</text:p></table:table-cell><table:table-cell table:style-name="Tableau4.B3" office:value-type="float" office:value="21"><text:p text:style-name="P13">21</text:p></table:table-cell><table:table-cell table:style-name="Tableau4.B3" office:value-type="float" office:value="23"><text:p text:style-name="P13">23</text:p></table:table-cell><table:table-cell table:style-name="Tableau4.B3" office:value-type="float" office:value="25"><text:p text:style-name="P13">25</text:p></table:table-cell><table:table-cell table:style-name="Tableau4.B3" office:value-type="float" office:value="20"><text:p text:style-name="P13">20</text:p></table:table-cell><table:table-cell table:style-name="Tableau4.B3" office:value-type="float" office:value="29"><text:p text:style-name="P13">29</text:p></table:table-cell><table:table-cell table:style-name="Tableau4.B3" office:value-type="float" office:value="19"><text:p text:style-name="P13">19</text:p></table:table-cell><table:table-cell table:style-name="Tableau4.B3" office:value-type="float" office:value="14"><text:p text:style-name="P13">14</text:p></table:table-cell><table:table-cell table:style-name="Tableau4.B3" office:value-type="float" office:value="22"><text:p text:style-name="P13">22</text:p></table:table-cell><table:table-cell table:style-name="Tableau4.B3" office:value-type="float" office:value="21"><text:p text:style-name="P13">21</text:p></table:table-cell><table:table-cell table:style-name="Tableau4.B3" office:value-type="float" office:value="24"><text:p text:style-name="P13">24</text:p></table:table-cell><table:table-cell table:style-name="Tableau4.B3" office:value-type="float" office:value="22"><text:p text:style-name="P13">22</text:p></table:table-cell><table:table-cell table:style-name="Tableau4.B3" office:value-type="float" office:value="18"><text:p text:style-name="P13">18</text:p></table:table-cell><table:table-cell table:style-name="Tableau4.B3" office:value-type="float" office:value="24"><text:p text:style-name="P13">24</text:p></table:table-cell><table:table-cell table:style-name="Tableau4.B3" office:value-type="float" office:value="21"><text:p text:style-name="P13">21</text:p></table:table-cell><table:table-cell table:style-name="Tableau4.B3" office:value-type="float" office:value="16"><text:p text:style-name="P13">16</text:p></table:table-cell><table:table-cell table:style-name="Tableau4.B3" office:value-type="float" office:value="22"><text:p text:style-name="P13">22</text:p></table:table-cell><table:table-cell table:style-name="Tableau4.B3" office:value-type="float" office:value="17"><text:p text:style-name="P13">17</text:p></table:table-cell><table:table-cell table:style-name="Tableau4.B3" office:value-type="float" office:value="16"><text:p text:style-name="P13">16</text:p></table:table-cell><table:table-cell table:style-name="Tableau4.B3" office:value-type="float" office:value="15"><text:p text:style-name="P13">15</text:p></table:table-cell><table:table-cell table:style-name="Tableau4.B3" office:value-type="float" office:value="28"><text:p text:style-name="P13">28</text:p></table:table-cell><table:table-cell table:style-name="Tableau4.B3" office:value-type="float" office:value="15"><text:p text:style-name="P13">15</text:p></table:table-cell><table:table-cell table:style-name="Tableau4.B3" office:value-type="float" office:value="19"><text:p text:style-name="P13">19</text:p></table:table-cell><table:table-cell table:style-name="Tableau4.B3" office:value-type="float" office:value="26"><text:p text:style-name="P13">26</text:p></table:table-cell><table:table-cell table:style-name="Tableau4.B3" office:value-type="float" office:value="18"><text:p text:style-name="P13">18</text:p></table:table-cell><table:table-cell table:style-name="Tableau4.B3" office:value-type="float" office:value="23"><text:p text:style-name="P13">23</text:p></table:table-cell><table:table-cell table:style-name="Tableau4.B3" office:value-type="float" office:value="16"><text:p text:style-name="P13">16</text:p></table:table-cell><table:table-cell table:style-name="Tableau4.B3" office:value-type="float" office:value="17"><text:p text:style-name="P13">17</text:p></table:table-cell><table:table-cell table:style-name="Tableau4.B3" office:value-type="float" office:value="20"><text:p text:style-name="P13">20</text:p></table:table-cell></table:table-row><table:table-row><table:table-cell table:style-name="Tableau4.A1" office:value-type="string"><text:p text:style-name="P12">Éagothromaíochtaí sóisialta</text:p></table:table-cell><table:table-cell table:style-name="Tableau4.B3" office:value-type="float" office:value="18"><text:p text:style-name="P13">18</text:p></table:table-cell><table:table-cell table:style-name="Tableau4.B3" office:value-type="float" office:value="22"><text:p text:style-name="P13">22</text:p></table:table-cell><table:table-cell table:style-name="Tableau4.B3" office:value-type="float" office:value="23"><text:p text:style-name="P13">23</text:p></table:table-cell><table:table-cell table:style-name="Tableau4.B3" office:value-type="float" office:value="13"><text:p text:style-name="P13">13</text:p></table:table-cell><table:table-cell table:style-name="Tableau4.B3" office:value-type="float" office:value="15"><text:p text:style-name="P13">15</text:p></table:table-cell><table:table-cell table:style-name="Tableau4.B3" office:value-type="float" office:value="21"><text:p text:style-name="P13">21</text:p></table:table-cell><table:table-cell table:style-name="Tableau4.B3" office:value-type="float" office:value="24"><text:p text:style-name="P13">24</text:p></table:table-cell><table:table-cell table:style-name="Tableau4.B3" office:value-type="float" office:value="9"><text:p text:style-name="P13">9</text:p></table:table-cell><table:table-cell table:style-name="Tableau4.B3" office:value-type="float" office:value="18"><text:p text:style-name="P13">18</text:p></table:table-cell><table:table-cell table:style-name="Tableau4.B3" office:value-type="float" office:value="17"><text:p text:style-name="P13">17</text:p></table:table-cell><table:table-cell table:style-name="Tableau4.B3" office:value-type="float" office:value="18"><text:p text:style-name="P13">18</text:p></table:table-cell><table:table-cell table:style-name="Tableau4.B3" office:value-type="float" office:value="16"><text:p text:style-name="P13">16</text:p></table:table-cell><table:table-cell table:style-name="Tableau4.B3" office:value-type="float" office:value="18"><text:p text:style-name="P13">18</text:p></table:table-cell><table:table-cell table:style-name="Tableau4.B3" office:value-type="float" office:value="17"><text:p text:style-name="P13">17</text:p></table:table-cell><table:table-cell table:style-name="Tableau4.B3" office:value-type="float" office:value="20"><text:p text:style-name="P13">20</text:p></table:table-cell><table:table-cell table:style-name="Tableau4.B3" office:value-type="float" office:value="17"><text:p text:style-name="P13">17</text:p></table:table-cell><table:table-cell table:style-name="Tableau4.B3" office:value-type="float" office:value="21"><text:p text:style-name="P13">21</text:p></table:table-cell><table:table-cell table:style-name="Tableau4.B3" office:value-type="float" office:value="20"><text:p text:style-name="P13">20</text:p></table:table-cell><table:table-cell table:style-name="Tableau4.B3" office:value-type="float" office:value="17"><text:p text:style-name="P13">17</text:p></table:table-cell><table:table-cell table:style-name="Tableau4.B3" office:value-type="float" office:value="15"><text:p text:style-name="P13">15</text:p></table:table-cell><table:table-cell table:style-name="Tableau4.B3" office:value-type="float" office:value="24"><text:p text:style-name="P13">24</text:p></table:table-cell><table:table-cell table:style-name="Tableau4.B3" office:value-type="float" office:value="14"><text:p text:style-name="P13">14</text:p></table:table-cell><table:table-cell table:style-name="Tableau4.B3" office:value-type="float" office:value="18"><text:p text:style-name="P13">18</text:p></table:table-cell><table:table-cell table:style-name="Tableau4.B3" office:value-type="float" office:value="16"><text:p text:style-name="P13">16</text:p></table:table-cell><table:table-cell table:style-name="Tableau4.B3" office:value-type="float" office:value="14"><text:p text:style-name="P13">14</text:p></table:table-cell><table:table-cell table:style-name="Tableau4.B3" office:value-type="float" office:value="24"><text:p text:style-name="P13">24</text:p></table:table-cell><table:table-cell table:style-name="Tableau4.B3" office:value-type="float" office:value="19"><text:p text:style-name="P13">19</text:p></table:table-cell><table:table-cell table:style-name="Tableau4.B3" office:value-type="float" office:value="17"><text:p text:style-name="P13">17</text:p></table:table-cell></table:table-row><table:table-row><table:table-cell table:style-name="Tableau4.A1" office:value-type="string"><text:p text:style-name="P12">Bréagaisnéis agus ionramháil faisnéise</text:p></table:table-cell><table:table-cell table:style-name="Tableau4.B3" office:value-type="float" office:value="14"><text:p text:style-name="P13">14</text:p></table:table-cell><table:table-cell table:style-name="Tableau4.B3" office:value-type="float" office:value="10"><text:p text:style-name="P13">10</text:p></table:table-cell><table:table-cell table:style-name="Tableau4.B3" office:value-type="float" office:value="21"><text:p text:style-name="P13">21</text:p></table:table-cell><table:table-cell table:style-name="Tableau4.B3" office:value-type="float" office:value="19"><text:p text:style-name="P13">19</text:p></table:table-cell><table:table-cell table:style-name="Tableau4.B3" office:value-type="float" office:value="10"><text:p text:style-name="P13">10</text:p></table:table-cell><table:table-cell table:style-name="Tableau4.B3" office:value-type="float" office:value="11"><text:p text:style-name="P13">11</text:p></table:table-cell><table:table-cell table:style-name="Tableau4.B3" office:value-type="float" office:value="19"><text:p text:style-name="P13">19</text:p></table:table-cell><table:table-cell table:style-name="Tableau4.B3" office:value-type="float" office:value="13"><text:p text:style-name="P13">13</text:p></table:table-cell><table:table-cell table:style-name="Tableau4.B3" office:value-type="float" office:value="14"><text:p text:style-name="P13">14</text:p></table:table-cell><table:table-cell table:style-name="Tableau4.B3" office:value-type="float" office:value="18"><text:p text:style-name="P13">18</text:p></table:table-cell><table:table-cell table:style-name="Tableau4.B3" office:value-type="float" office:value="12"><text:p text:style-name="P13">12</text:p></table:table-cell><table:table-cell table:style-name="Tableau4.B3" office:value-type="float" office:value="17"><text:p text:style-name="P13">17</text:p></table:table-cell><table:table-cell table:style-name="Tableau4.B3" office:value-type="float" office:value="10"><text:p text:style-name="P13">10</text:p></table:table-cell><table:table-cell table:style-name="Tableau4.B3" office:value-type="float" office:value="14"><text:p text:style-name="P13">14</text:p></table:table-cell><table:table-cell table:style-name="Tableau4.B3" office:value-type="float" office:value="22"><text:p text:style-name="P13">22</text:p></table:table-cell><table:table-cell table:style-name="Tableau4.B3" office:value-type="float" office:value="19"><text:p text:style-name="P13">19</text:p></table:table-cell><table:table-cell table:style-name="Tableau4.B3" office:value-type="float" office:value="17"><text:p text:style-name="P13">17</text:p></table:table-cell><table:table-cell table:style-name="Tableau4.B3" office:value-type="float" office:value="8"><text:p text:style-name="P13">8</text:p></table:table-cell><table:table-cell table:style-name="Tableau4.B3" office:value-type="float" office:value="12"><text:p text:style-name="P13">12</text:p></table:table-cell><table:table-cell table:style-name="Tableau4.B3" office:value-type="float" office:value="11"><text:p text:style-name="P13">11</text:p></table:table-cell><table:table-cell table:style-name="Tableau4.B3" office:value-type="float" office:value="11"><text:p text:style-name="P13">11</text:p></table:table-cell><table:table-cell table:style-name="Tableau4.B3" office:value-type="float" office:value="22"><text:p text:style-name="P13">22</text:p></table:table-cell><table:table-cell table:style-name="Tableau4.B3" office:value-type="float" office:value="11"><text:p text:style-name="P13">11</text:p></table:table-cell><table:table-cell table:style-name="Tableau4.B3" office:value-type="float" office:value="26"><text:p text:style-name="P13">26</text:p></table:table-cell><table:table-cell table:style-name="Tableau4.B3" office:value-type="float" office:value="19"><text:p text:style-name="P13">19</text:p></table:table-cell><table:table-cell table:style-name="Tableau4.B3" office:value-type="float" office:value="17"><text:p text:style-name="P13">17</text:p></table:table-cell><table:table-cell table:style-name="Tableau4.B3" office:value-type="float" office:value="12"><text:p text:style-name="P13">12</text:p></table:table-cell><table:table-cell table:style-name="Tableau4.B3" office:value-type="float" office:value="13"><text:p text:style-name="P13">13</text:p></table:table-cell></table:table-row><table:table-row><table:table-cell table:style-name="Tableau4.A1" office:value-type="string"><text:p text:style-name="P12">Tionchar na dteicneolaíochtaí digiteacha ar an tsochaí</text:p></table:table-cell><table:table-cell table:style-name="Tableau4.B3" office:value-type="float" office:value="8"><text:p text:style-name="P13">8</text:p></table:table-cell><table:table-cell table:style-name="Tableau4.B3" office:value-type="float" office:value="9"><text:p text:style-name="P13">9</text:p></table:table-cell><table:table-cell table:style-name="Tableau4.B3" office:value-type="float" office:value="7"><text:p text:style-name="P13">7</text:p></table:table-cell><table:table-cell table:style-name="Tableau4.B3" office:value-type="float" office:value="8"><text:p text:style-name="P13">8</text:p></table:table-cell><table:table-cell table:style-name="Tableau4.B3" office:value-type="float" office:value="11"><text:p text:style-name="P13">11</text:p></table:table-cell><table:table-cell table:style-name="Tableau4.B3" office:value-type="float" office:value="8"><text:p text:style-name="P13">8</text:p></table:table-cell><table:table-cell table:style-name="Tableau4.B3" office:value-type="float" office:value="11"><text:p text:style-name="P13">11</text:p></table:table-cell><table:table-cell table:style-name="Tableau4.B3" office:value-type="float" office:value="9"><text:p text:style-name="P13">9</text:p></table:table-cell><table:table-cell table:style-name="Tableau4.B3" office:value-type="float" office:value="4"><text:p text:style-name="P13">4</text:p></table:table-cell><table:table-cell table:style-name="Tableau4.B3" office:value-type="float" office:value="7"><text:p text:style-name="P13">7</text:p></table:table-cell><table:table-cell table:style-name="Tableau4.B3" office:value-type="float" office:value="9"><text:p text:style-name="P13">9</text:p></table:table-cell><table:table-cell table:style-name="Tableau4.B3" office:value-type="float" office:value="12"><text:p text:style-name="P13">12</text:p></table:table-cell><table:table-cell table:style-name="Tableau4.B3" office:value-type="float" office:value="9"><text:p text:style-name="P13">9</text:p></table:table-cell><table:table-cell table:style-name="Tableau4.B3" office:value-type="float" office:value="13"><text:p text:style-name="P13">13</text:p></table:table-cell><table:table-cell table:style-name="Tableau4.B3" office:value-type="float" office:value="6"><text:p text:style-name="P13">6</text:p></table:table-cell><table:table-cell table:style-name="Tableau4.B3" office:value-type="float" office:value="7"><text:p text:style-name="P13">7</text:p></table:table-cell><table:table-cell table:style-name="Tableau4.B3" office:value-type="float" office:value="17"><text:p text:style-name="P13">17</text:p></table:table-cell><table:table-cell table:style-name="Tableau4.B3" office:value-type="float" office:value="7"><text:p text:style-name="P13">7</text:p></table:table-cell><table:table-cell table:style-name="Tableau4.B3" office:value-type="float" office:value="17"><text:p text:style-name="P13">17</text:p></table:table-cell><table:table-cell table:style-name="Tableau4.B3" office:value-type="float" office:value="10"><text:p text:style-name="P13">10</text:p></table:table-cell><table:table-cell table:style-name="Tableau4.B3" office:value-type="float" office:value="9"><text:p text:style-name="P13">9</text:p></table:table-cell><table:table-cell table:style-name="Tableau4.B3" office:value-type="float" office:value="9"><text:p text:style-name="P13">9</text:p></table:table-cell><table:table-cell table:style-name="Tableau4.B3" office:value-type="float" office:value="8"><text:p text:style-name="P13">8</text:p></table:table-cell><table:table-cell table:style-name="Tableau4.B3" office:value-type="float" office:value="9"><text:p text:style-name="P13">9</text:p></table:table-cell><table:table-cell table:style-name="Tableau4.B3" office:value-type="float" office:value="14"><text:p text:style-name="P13">14</text:p></table:table-cell><table:table-cell table:style-name="Tableau4.B3" office:value-type="float" office:value="13"><text:p text:style-name="P13">13</text:p></table:table-cell><table:table-cell table:style-name="Tableau4.B3" office:value-type="float" office:value="7"><text:p text:style-name="P13">7</text:p></table:table-cell><table:table-cell table:style-name="Tableau4.B3" office:value-type="float" office:value="8"><text:p text:style-name="P13">8</text:p></table:table-cell></table:table-row></table:table><text:p text:style-name="Frame_20_contents"/></draw:text-box></draw:frame>Tá difríochtaí sochdhéimeagrafacha fós réasúnta teoranta, cé go múnlaíonn aois go comhsheasmhach braistintí faoi phríomhdhúshláin an Aontais </text:p>
        <text:p text:style-name="Standard">I gcomparáid leis na difríochtaí a tugadh faoi deara ar fud na mBallstát, tá éagsúlachtaí sochdhéimeagrafacha fós measartha beag. Ar fud fhormhór na ngrúpaí, sainaithníonn muintir na hEorpa an t-ordlathas céanna dúshlán a bheag nó a mhór, agus an costas maireachtála, an cogadh san Úcráin agus an imirce neamhrialta ag teacht chun cinn go comhsheasmhach i measc na saincheisteanna is minice a luaitear. Tugtar le fios leis sin go bhfuil na príomhdhúshláin atá os comhair an Aontais Eorpaigh roinnte go forleathan ar fud an daonra, gan beann ar inscne, cúlra oideachais nó áit chónaithe. </text:p>
        <text:p text:style-name="Standard">Mar sin féin, tagann aois chun cinn mar an tréith shochdhéimeagrafach is mó a dhéanann idirdhealú ar bhraistintí. Is iondúil go gcuireann freagróirí níos sine béim níos mó ar shaincheisteanna geopholaitiúla agus slándála. Is mó i bhfad an seans go n-aithneoidh daoine atá 55 bliana d’aois nó níos sine ná daoine óga san Eoraip an cogadh san Úcráin mar cheann de phríomhdhúshláin an Aontais (42%, i gcomparáid le 25% i measc freagróirí idir 15-24 bliana d’aois agus 25-39 mbliana d’aois). Is mó seans freisin go luafaidh siad imirce neamhrialta (38% vs. 22% i measc daoine idir 15-24 bliana d’aois), slándáil agus cosaint (28% vs. 20%) agus coinbhleachtaí sa Mheánoirthear (24% i gcoinne 18%). </text:p>
        <text:p text:style-name="Standard">Cuireann Eorpaigh óga béim níos mó ar dhúshláin shochaíocha. Is mó seans go luafaidh freagróirí idir 15-24 bliana d’aois éagothromaíochtaí sóisialta (24 %, i gcomparáid le 16 % díobh siúd atá 55 bliana d’aois nó níos sine) agus tionchar na dteicneolaíochtaí digiteacha ar an tsochaí (11 %, i gcomparáid le 6 % i measc na bhfreagróirí is sine). Tá an t-athrú aeráide fós beagán níos suntasaí i measc daoine fásta agus seanóirí atá in aois oibre (32 % i measc daoine atá 55 bliana d’aois agus níos sine, i gcomparáid le 24 % i measc freagróirí atá 25-39 mbliana d’aois), rud a thugann le fios go dtéann ábhair imní chomhshaoil i bhfad níos faide ná na glúnta óga anois. </text:p>
        <text:p text:style-name="Standard">Seasann an costas maireachtála amach as an gcomhsheasmhacht shuntasach imní a ghineann sé ar fud an daonra. Luann thart ar cheathrar as gach deichniúr freagróirí é gan beann ar inscne, gairm bheatha, comhdhéanamh teaghlaigh nó minicíocht úsáid na meán sóisialta, agus gan ach éagsúlacht theoranta ann thar aoisghrúpaí (idir 36 % i measc <text:soft-page-break/>daoine atá 55 bliana d’aois agus os a chionn agus 43 % i measc freagróirí idir 40-54 bliana d’aois). Treisíonn an comhdhearcadh leathan sin a sheasamh mar an dúshlán ceannasach atá os comhair an Aontais Eorpaigh faoi láthair. </text:p>
        <text:p text:style-name="Standard">Go háirithe, is mó seans go sainaithneoidh freagróirí a bhfuil muinín acu as an Aontas chun an tslándáil agus an chosaint a neartú an cogadh san Úcráin, an t-athrú aeráide agus an tslándáil agus an chosaint mar dhúshláin. Os a choinne sin, cuireann na daoine sin nach bhfuil muinín acu as an Aontas níos mó béime ar an gcostas maireachtála agus ar an imirce neamhrialta. Tugtar le fios leis sin go bhfuil baint ag muinín as ról an Aontais sa tslándáil agus sa chosaint le braistintí éagsúla ar na dúshláin atá os comhair an Aontais Eorpaigh. </text:p>
        <text:p text:style-name="Standard"/>
        <text:h text:style-name="P74" text:outline-level="2"><text:bookmark-start text:name="__RefHeading___Toc4080_3967327191"/>5.2 Tosaíochtaí a bhfuil muintir na hEorpa ag súil leo ón Aontas Eorpach <text:bookmark-end text:name="__RefHeading___Toc4080_3967327191"/></text:h>
        <text:p text:style-name="StyleDefaut11grasItalique">Is iad an imirce neamhrialta agus an tslándáil agus an chosaint na tosaíochtaí is mó a bhfuil muintir na hEorpa ag súil leis go dtabharfaidh an tAontas aghaidh orthu, i rangú atá grúpáilte go docht </text:p>
        <text:p text:style-name="Standard">Nuair a fiafraíodh díobh cé na réimsí ar cheart don Aontas aghaidh a thabhairt orthu mar thosaíocht, tugann muintir na hEorpa an tosaíocht is airde don imirce neamhrialta (25 %) agus don tslándáil agus don chosaint (24 %). Leanann an t-athrú aeráide agus an comhshaol (21 %) agus an cogadh san Úcráin (20 %) go dlúth ar gcúl, rud a dhearbhaíonn go bhfuil brúnna inmheánacha, ábhair imní maidir leis an tslándáil sheachtrach agus dúshláin fhadtéarmacha chomhshaoil le chéile sna príomhthosaíochtaí a bhfuiltear ag súil leo ón Aontas. </text:p>
        <text:p text:style-name="Standard">I gcomparáid leis an gceist roimhe seo maidir leis na príomhdhúshláin atá os comhair an Aontais, tá an rangú grúpáilte ar bhealach níos doichte. Is léir nach bhfuil aon saincheist amháin i gceannas ar liosta na dtosaíochtaí. Tugann sé sin le fios nach bhfuil muintir na hEorpa ag súil go ndíreoidh an tAontas ar phríomhréimse amháin, ach go ngníomhóidh sé go comhuaineach ar roinnt príomhréimsí beartais. </text:p>
        <text:p text:style-name="Standard"><draw:g text:anchor-type="paragraph" draw:z-index="18" draw:name="Objet de groupe 19" draw:style-name="gr2"><draw:path draw:style-name="gr80" draw:text-style-name="P77" svg:width="6.906cm" svg:height="6.768cm" svg:x="7.125cm" svg:y="5.66cm" svg:viewBox="0 0 6907 6769" svg:d="M6907 0h-6907v251h6907zM6628 357h-6628v252h6628zM5793 715h-5793v265h5793zM5528 1086h-5528v251h5528zM4971 1443h-4971v265h4971zM4971 1801h-4971v265h4971zM4149 2172h-4149v252h4149zM3871 2529h-3871v265h3871zM3036 2887h-3036v265h3036zM3036 3258h-3036v252h3036zM2493 3616h-2493v264h2493zM2493 3973h-2493v266h2493zM2214 4345h-2214v252h2214zM1658 4703h-1658v265h1658zM1114 5060h-1114v265h1114zM556 5431h-556v252h556zM278 5789h-278v265h278zM278 6146h-278v265h278zM556 6517h-556v252h556z"><text:p/></draw:path><draw:frame draw:style-name="gr88" draw:text-style-name="P80" svg:width="0.269cm" svg:height="0.309cm" svg:x="14.139cm" svg:y="5.676cm"><draw:text-box><text:p text:style-name="P78"><text:span text:style-name="T71">25</text:span></text:p></draw:text-box></draw:frame><draw:frame draw:style-name="gr89" draw:text-style-name="P79" svg:width="0.267cm" svg:height="0.313cm" svg:x="13.864cm" svg:y="6.044cm"><draw:text-box><text:p text:style-name="P78"><text:span text:style-name="T51">24</text:span></text:p></draw:text-box></draw:frame><draw:frame draw:style-name="gr90" draw:text-style-name="P80" svg:width="0.267cm" svg:height="0.309cm" svg:x="13.035cm" svg:y="6.406cm"><draw:text-box><text:p text:style-name="P78"><text:span text:style-name="T71">21</text:span></text:p></draw:text-box></draw:frame><draw:frame draw:style-name="gr88" draw:text-style-name="P80" svg:width="0.269cm" svg:height="0.309cm" svg:x="12.758cm" svg:y="6.764cm"><draw:text-box><text:p text:style-name="P78"><text:span text:style-name="T71">20</text:span></text:p></draw:text-box></draw:frame><draw:frame draw:style-name="gr91" draw:text-style-name="P80" svg:width="0.251cm" svg:height="0.309cm" svg:x="12.208cm" svg:y="7.133cm"><draw:text-box><text:p text:style-name="P78"><text:span text:style-name="T71">1</text:span></text:p></draw:text-box></draw:frame><draw:frame draw:style-name="gr91" draw:text-style-name="P80" svg:width="0.251cm" svg:height="0.309cm" svg:x="12.208cm" svg:y="7.493cm"><draw:text-box><text:p text:style-name="P78"><text:span text:style-name="T71">1</text:span></text:p></draw:text-box></draw:frame><draw:frame draw:style-name="gr90" draw:text-style-name="P80" svg:width="0.267cm" svg:height="0.309cm" svg:x="11.381cm" svg:y="7.865cm"><draw:text-box><text:p text:style-name="P78"><text:span text:style-name="T71">15</text:span></text:p></draw:text-box></draw:frame><draw:frame draw:style-name="gr90" draw:text-style-name="P80" svg:width="0.267cm" svg:height="0.309cm" svg:x="11.105cm" svg:y="8.225cm"><draw:text-box><text:p text:style-name="P78"><text:span text:style-name="T71">14</text:span></text:p></draw:text-box></draw:frame><draw:frame draw:style-name="gr88" draw:text-style-name="P80" svg:width="0.269cm" svg:height="0.309cm" svg:x="10.275cm" svg:y="8.581cm"><draw:text-box><text:p text:style-name="P78"><text:span text:style-name="T71">11</text:span></text:p></draw:text-box></draw:frame><draw:frame draw:style-name="gr88" draw:text-style-name="P80" svg:width="0.269cm" svg:height="0.309cm" svg:x="10.275cm" svg:y="8.951cm"><draw:text-box><text:p text:style-name="P78"><text:span text:style-name="T71">11</text:span></text:p></draw:text-box></draw:frame><draw:frame draw:style-name="gr92" draw:text-style-name="P79" svg:width="0.255cm" svg:height="0.479cm" svg:x="9.723cm" svg:y="9.308cm"><draw:text-box><text:p/></draw:text-box></draw:frame><draw:frame draw:style-name="gr93" draw:text-style-name="P80" svg:width="0.253cm" svg:height="0.479cm" svg:x="9.723cm" svg:y="9.669cm"><draw:text-box><text:p/></draw:text-box></draw:frame><draw:frame draw:style-name="gr94" draw:text-style-name="P80" svg:width="0.251cm" svg:height="0.479cm" svg:x="9.447cm" svg:y="10.041cm"><draw:text-box><text:p/></draw:text-box></draw:frame><draw:frame draw:style-name="gr95" draw:text-style-name="P80" svg:width="0.253cm" svg:height="0.309cm" svg:x="8.895cm" svg:y="10.398cm"><draw:text-box><text:p text:style-name="P78"><text:span text:style-name="T71">6</text:span></text:p></draw:text-box></draw:frame><draw:frame draw:style-name="gr91" draw:text-style-name="P80" svg:width="0.251cm" svg:height="0.309cm" svg:x="8.345cm" svg:y="10.756cm"><draw:text-box><text:p text:style-name="P78"><text:span text:style-name="T71">4</text:span></text:p></draw:text-box></draw:frame><draw:frame draw:style-name="gr91" draw:text-style-name="P80" svg:width="0.251cm" svg:height="0.309cm" svg:x="7.793cm" svg:y="11.13cm"><draw:text-box><text:p text:style-name="P78"><text:span text:style-name="T71">2</text:span></text:p></draw:text-box></draw:frame><draw:frame draw:style-name="gr91" draw:text-style-name="P80" svg:width="0.251cm" svg:height="0.309cm" svg:x="7.518cm" svg:y="11.488cm"><draw:text-box><text:p text:style-name="P78"><text:span text:style-name="T71">1</text:span></text:p></draw:text-box></draw:frame><draw:frame draw:style-name="gr91" draw:text-style-name="P80" svg:width="0.251cm" svg:height="0.309cm" svg:x="7.518cm" svg:y="11.846cm"><draw:text-box><text:p text:style-name="P78"><text:span text:style-name="T71">1</text:span></text:p></draw:text-box></draw:frame><draw:frame draw:style-name="gr91" draw:text-style-name="P80" svg:width="0.251cm" svg:height="0.309cm" svg:x="7.793cm" svg:y="12.216cm"><draw:text-box><text:p text:style-name="P78"><text:span text:style-name="T71">2</text:span></text:p></draw:text-box></draw:frame><draw:frame draw:style-name="gr96" draw:text-style-name="P80" svg:width="1.983cm" svg:height="0.309cm" svg:x="5.052cm" svg:y="5.649cm"><draw:text-box><text:p text:style-name="P78"><text:span text:style-name="T72">Imirce neamhrialta</text:span></text:p></draw:text-box></draw:frame><draw:frame draw:style-name="gr97" draw:text-style-name="P79" svg:width="2.225cm" svg:height="0.313cm" svg:x="4.847cm" svg:y="6.004cm"><draw:text-box><text:p text:style-name="P78"><text:span text:style-name="T73">Slándáil agus cosaint</text:span></text:p></draw:text-box></draw:frame><draw:frame draw:style-name="gr98" draw:text-style-name="P80" svg:width="3.941cm" svg:height="0.309cm" svg:x="3.598cm" svg:y="6.38cm"><draw:text-box><text:p text:style-name="P78"><text:span text:style-name="T72">An t-athrú aeráide agus an comhshaol</text:span></text:p></draw:text-box></draw:frame><draw:frame draw:style-name="gr99" draw:text-style-name="P80" svg:width="2.236cm" svg:height="0.309cm" svg:x="5.053cm" svg:y="6.738cm"><draw:text-box><text:p text:style-name="P78"><text:span text:style-name="T72">An cogadh san Úcráin</text:span></text:p></draw:text-box></draw:frame><draw:frame draw:style-name="gr100" draw:text-style-name="P80" svg:width="4.054cm" svg:height="0.309cm" svg:x="4.023cm" svg:y="7.108cm"><draw:text-box><text:p text:style-name="P78"><text:span text:style-name="T72">An geilleagar agus an t-airgeadas poiblí</text:span></text:p></draw:text-box></draw:frame><draw:frame draw:style-name="gr101" draw:text-style-name="P105" svg:width="4.626cm" svg:height="0.309cm" svg:x="3.625cm" svg:y="7.466cm"><draw:text-box><text:p text:style-name="P104"><text:span text:style-name="T72">Poist, comhionannas sóisialta agus scileanna</text:span></text:p></draw:text-box></draw:frame><draw:frame draw:style-name="gr102" draw:text-style-name="P80" svg:width="5.732cm" svg:height="0.309cm" svg:x="2.222cm" svg:y="7.84cm"><draw:text-box><text:p text:style-name="P78"><text:span text:style-name="T72">An daonlathas, cearta an duine agus an smacht reachta</text:span></text:p></draw:text-box></draw:frame><draw:frame draw:style-name="gr103" draw:text-style-name="P80" svg:width="1.172cm" svg:height="0.309cm" svg:x="6.29cm" svg:y="8.196cm"><draw:text-box><text:p text:style-name="P78"><text:span text:style-name="T72">Fuinneamh</text:span></text:p></draw:text-box></draw:frame><draw:frame draw:style-name="gr104" draw:text-style-name="P80" svg:width="3.059cm" svg:height="0.309cm" svg:x="4.004cm" svg:y="8.567cm"><draw:text-box><text:p text:style-name="P78"><text:span text:style-name="T72">Talmhaíocht agus slándáil bia</text:span></text:p></draw:text-box></draw:frame><draw:frame draw:style-name="gr105" draw:text-style-name="P80" svg:width="3.474cm" svg:height="0.309cm" svg:x="4.193cm" svg:y="8.927cm"><draw:text-box><text:p text:style-name="P78"><text:span text:style-name="T72">Coinbhleachtaí sa Mheánoirthear</text:span></text:p></draw:text-box></draw:frame><draw:frame draw:style-name="gr106" draw:text-style-name="P79" svg:width="3.186cm" svg:height="0.313cm" svg:x="3.955cm" svg:y="9.292cm"><draw:text-box><text:p text:style-name="P78"><text:span text:style-name="T73">Tionsclaíocht agus iomaíochas</text:span></text:p></draw:text-box></draw:frame><draw:frame draw:style-name="gr107" draw:text-style-name="P80" svg:width="2.407cm" svg:height="0.309cm" svg:x="4.674cm" svg:y="9.657cm"><draw:text-box><text:p text:style-name="P78"><text:span text:style-name="T72">Oideachas agus oiliúint</text:span></text:p></draw:text-box></draw:frame><draw:frame draw:style-name="gr108" draw:text-style-name="P80" svg:width="1.489cm" svg:height="0.309cm" svg:x="5.648cm" svg:y="10.015cm"><draw:text-box><text:p text:style-name="P78"><text:span text:style-name="T72">Sláinte phoiblí</text:span></text:p></draw:text-box></draw:frame><draw:frame draw:style-name="gr109" draw:text-style-name="P80" svg:width="5.592cm" svg:height="0.309cm" svg:x="2.854cm" svg:y="10.385cm"><draw:text-box><text:p text:style-name="P78"><text:span text:style-name="T72">Tionchar na dteicneolaíochtaí digiteacha ar an tsochaí</text:span></text:p></draw:text-box></draw:frame><draw:frame draw:style-name="gr110" draw:text-style-name="P80" svg:width="0.705cm" svg:height="0.309cm" svg:x="6.417cm" svg:y="10.743cm"><draw:text-box><text:p text:style-name="P78"><text:span text:style-name="T72">Trádáil</text:span></text:p></draw:text-box></draw:frame><draw:frame draw:style-name="gr111" draw:text-style-name="P80" svg:width="2.599cm" svg:height="0.309cm" svg:x="4.457cm" svg:y="11.116cm"><draw:text-box><text:p text:style-name="P78"><text:span text:style-name="T72">Taighde agus nuálaíocht</text:span></text:p></draw:text-box></draw:frame><draw:frame draw:style-name="gr112" draw:text-style-name="P80" svg:width="0.616cm" svg:height="0.309cm" svg:x="6.389cm" svg:y="11.474cm"><draw:text-box><text:p text:style-name="P78"><text:span text:style-name="T72">Eile</text:span></text:p></draw:text-box></draw:frame><draw:frame draw:style-name="gr113" draw:text-style-name="P80" svg:width="1.4cm" svg:height="0.309cm" svg:x="6.436cm" svg:y="11.846cm"><draw:text-box><text:p text:style-name="P78"><text:span text:style-name="T72">Ceann ar bith</text:span></text:p></draw:text-box></draw:frame><draw:frame draw:style-name="gr114" draw:text-style-name="P80" svg:width="1.659cm" svg:height="0.309cm" svg:x="5.791cm" svg:y="12.202cm"><draw:text-box><text:p text:style-name="P78"><text:span text:style-name="T72">Níl a fhios agam</text:span></text:p></draw:text-box></draw:frame><draw:frame draw:style-name="gr115" draw:text-style-name="P81" svg:width="12.3cm" svg:height="0.345cm" svg:x="0.388cm" svg:y="5.046cm"><draw:text-box><text:p text:style-name="P78"><text:span text:style-name="T74">C2 </text:span><text:span text:style-name="T46">Cé acu de na réimsí seo a leanas ar cheart don Aontas aghaidh a thabhairt orthu mar thosaíocht, dar leat?</text:span></text:p></draw:text-box></draw:frame><draw:frame draw:style-name="gr116" draw:text-style-name="P81" svg:width="2.354cm" svg:height="0.479cm" svg:x="9.938cm" svg:y="5.046cm"><draw:text-box><text:p/></draw:text-box></draw:frame><draw:frame draw:style-name="gr117" draw:text-style-name="P106" svg:width="0.743cm" svg:height="0.479cm" svg:x="0.388cm" svg:y="5.685cm"><draw:text-box><text:p/></draw:text-box></draw:frame></draw:g>Baineann an dara grúpa tosaíochtaí le saincheisteanna eacnamaíocha agus sóisialta. Luann 18 % de na freagróirí an geilleagar agus an t-airgeadas poiblí agus poist, comhionannas sóisialta agus scileanna, agus leanann an daonlathas, cearta an duine agus an smacht reachta ag 15 % agus fuinneamh ag 14 %. Léiríonn na torthaí sin go bhfuil ábhair imní eacnamaíocha agus shóisialta fós tábhachtach, fiú mura bhfuil siad chomh feiceálach céanna leis an gceist roimhe seo maidir le dúshláin. Luaitear réimsí eile le sciartha níos lú de mhuintir na hEorpa: luaitear an talmhaíocht agus an tslándáil bia chomh maith le coinbhleachtaí sa Mheánoirthear le 11 %, agus ina dhiaidh sin an tionsclaíocht agus an t-iomaíochas chomh maith le hoideachas agus oiliúint (9 % araon), an tsláinte phoiblí (8 %), tionchar na dteicneolaíochtaí digiteacha ar an tsochaí (6 %), trádáil (4 %) agus taighde agus nuálaíocht (2 %). Ar an iomlán, léiríonn na torthaí clár oibre leathan ach tosaíochta, ina bhfuil saincheisteanna geopholaitiúla agus imirce láithreacha beagán chun tosaigh ar thosaíochtaí eacnamaíocha, institiúideacha agus earnála. </text:p>
        <text:p text:style-name="Standard"/>
        <text:p text:style-name="P38">Tá na tosaíochtaí náisiúnta ar aon dul, a bheag nó a mhór, leis na príomhdhúshláin a sainaithníodh i ngach tír, ach tá roinnt difríochtaí ann ó thaobh béime de </text:p>
        <text:p text:style-name="Standard">Is í an imirce neamhrialta an tosaíocht is minice a luaitear san Aontas sa Spáinn (3 %), sa Chipir (34%) agus sa Ghréig (33 %), agus sroicheann sí leibhéil arda in C<text:span text:style-name="T5"> z</text:span>echia agus in Éirinn (32% araon), san Ísiltír (31%) agus sa Phortaingéil (30%). Léiríonn sé sin a shuntasaí atá an imirce i roinnt Ballstát de chuid an deiscirt, áit ar sainaithníodh an tsaincheist cheana féin mar cheann de na príomhdhúshláin atá os comhair an Aontais. </text:p>
        <text:p text:style-name="Standard">Tá an tslándáil agus an chosaint, mar aon leis an gcogadh san Úcráin, thar a bheith feiceálach i dtíortha atá suite in oirthear agus i dtuaisceart <text:span text:style-name="T5">an</text:span> Aontais. Is sa Liotuáin (40 %), san Fhionlainn (38%) agus sa Pholainn (37 %) is minice a luaitear slándáil agus cosaint, agus ina dhiaidh sin sa Danmhairg agus san Eastóin (33%) agus sa tSualainn (32%). Tá an cogadh san Úcráin thar a bheith suntasach freisin sa Liotuáin (40 %), chomh maith leis an Danmhairg, an Laitvia agus an Fhionlainn (31 % ar fad) agus an Eastóin agus an tSualainn (28 % araon). Mar a tharla sa cheist roimhe seo, tugtar le fios leis an bpatrún sin go bhfágann gaireacht gheografach don Rúis nó don Bhealarúis, agus nochtadh níos mó d’iarmhairtí geopholaitiúla an chogaidh, go bhfuil saincheisteanna a bhaineann leis an tslándáil níos práinní. </text:p>
        <text:p text:style-name="Standard">Níl an nasc leis an gceist roimhe seo chomh díreach céanna maidir le hábhair imní eacnamaíocha, ós rud é nach n-áirítear ar liosta thosaíochtaí an Aontais an costas maireachtála ann féin. </text:p>
        <text:p text:style-name="Standard"/>
        <text:p text:style-name="Standard">Ina ionad sin, cuirtear ionchais eacnamaíocha in iúl trí réimsí amhail an geilleagar agus an t-airgeadas poiblí nó poist, comhionannas sóisialta agus scileanna. Seasann an Ghréig amach ina leith sin, agus luaigh 32 % de na freagróirí an geilleagar agus an t-airgeadas poiblí, agus sroicheann an tosaíocht sin leibhéil réasúnta ard sa Chipir freisin (29 %). Is minice a luaitear poist, comhionannas sóisialta agus scileanna sa tSlóvaic (26 %), sa Laitvia (25 %), sa Bhulgáir (24 %) agus san Iodáil (23 %). Tugtar le fios leis sin, i dtíortha ina bhfuil ábhair imní eacnamaíocha le feiceáil go háirithe, nach bhfuil ionchais i leith an Aontais comhchruinnithe in aon mhír amháin ach go bhfuil siad scaipthe ar fud roinnt réimsí beartais eacnamaíoch agus shóisialta. </text:p>
        <text:p text:style-name="Standard">Leanann an t-athrú aeráide agus an comhshaol patrún eile. Luaitear é is minice sa Fhrainc (27 %), san Iodáil (26 %) agus sa Danmhairg (25 %), agus sroicheann sé leibhéil réasúnta ard freisin i Málta agus sa tSualainn (24 % araon), chomh maith le hÉirinn agus an Phortaingéil (23 % araon). Tá na torthaí sin ag teacht, a bheag nó a mhór, leis an gceist a bhí ann roimhe seo: ní luaitear an t-athrú aeráide agus an comhshaol chomh minic céanna sa Laitvia (7 %), sa Liotuáin agus sa Rómáin (10 %) agus sa tSlóvaic (11 %). Maidir leis an dearcadh ar phríomhdhúshláin an Aontais, is cosúil nach bhfuil tosaíochtaí comhshaoil chomh lárnach céanna i dtíortha ina bhfuil níos mó spáis ag baint le hábhair imní slándála, leis an gcogadh san Úcráin nó le brúnna eacnamaíocha níos láithrí. Ar an iomlán, léiríonn torthaí na tíre leanúnachas láidir idir na dúshláin a shainaithníonn muintir na hEorpa agus na réimsí ar mian leo go dtabharfadh an tAontas aghaidh orthu. </text:p>
        <text:p text:style-name="Standard"/>
        <text:p text:style-name="StyleDefaut11grasItalique">Struchtúir aoise ionchais i leith ghníomhaíocht an Aontais níos soiléire ná athróga sochdhéimeagrafacha eile. </text:p>
        <text:p text:style-name="Standard">Is mó seans go dtabharfaidh freagróirí níos sine tosaíocht do shaincheisteanna a bhaineann leis an tslándáil. I measc na ndaoine atá 55 bliana d’aois nó níos sine, luaitear an imirce neamhrialta faoi 31 %, luaitear an tslándáil agus an chosaint faoi 29 % agus luaitear an cogadh san Úcráin faoi 27 %. Os a choinne sin, i measc freagróirí idir 15-24 bliana d’aois, tá na figiúirí sin níos ísle, ag 16 %, 18 % agus 13 % faoi seach. Tá sé sin ar aon dul leis an gceist roimhe seo, ina raibh sé níos dóchúla freisin go sainaithneodh freagróirí níos sine an cogadh san Úcráin, an imirce neamhrialta agus an tslándáil agus an chosaint mar mhórdhúshláin atá os comhair an Aontais. Os a choinne sin, tugann Eorpaigh níos óige níos mó béime ar thosaíochtaí sóisialta agus institiúideacha. Is mó seans go luafaidh freagróirí idir 15-24 bliana d’aois poist, comhionannas sóisialta agus scileanna (23% vs. 14%), an geilleagar agus airgeadas poiblí (21% vs. 16%), oideachas agus <text:soft-page-break/>oiliúint (15% vs. 6%) agus an daonlathas, cearta an duine agus an smacht reachta (19% vs. 15%). </text:p>
        <text:p text:style-name="Standard"/>
        <text:p text:style-name="Standard">Ní leanann an t-athrú aeráide agus an comhshaol patrún simplí ó ghlúin go glúin. Luann 21% de dhaoine idir 15-24 bliana d’aois é, titeann sé go 15% i measc freagróirí idir 25-39 mbliana d’aois, agus ardaíonn sé go 25% i measc daoine idir 55 bliana d’aois agus níos sine. Deimhnítear leis sin nach bhfuil ábhair imní maidir leis an gcomhshaol teoranta do na glúnta óga, agus go bhfuil siad fós mar chuid de chlár oibre tosaíochta an Aontais thar aoisghrúpaí, cé go bhfuil déine éagsúil ag baint leo. </text:p>
        <text:p text:style-name="Standard">Tá difríochtaí dearcaidh níos feiceálaí. Is dóchúla go mbeidh freagróirí a bhfuil muinín acu as an Aontas chun an tslándáil agus an chosaint a neartú níos mó ná iad siúd nach bhfuil muinín acu as an Aontas chun tosaíocht a thabhairt don tslándáil agus don chosaint (26 % vs. 22 %), don chogadh san Úcráin (23 % vs. 16 %) agus don athrú aeráide agus don chomhshaol (23 % vs. 17 %). Os a choinne sin, iad siúd nach bhfuil muinín acu as an Aontas chun an tslándáil agus an chosaint a neartú, is mó i bhfad an seans go dtabharfaidh siad tús áite don imirce neamhrialta (33% vs. 20%). Tugann na torthaí sin le fios go bhfuil baint ag dearcthaí níos leithne i leith an Aontais le hionchais éagsúla maidir leis an méid ar cheart don Aontas Eorpach tosaíocht a thabhairt dó, fiú nuair a fhanann ordlathas foriomlán na n-ábhar imní réasúnta cobhsaí. </text:p>
        <text:p text:style-name="Standard"/>
        <text:p text:style-name="P36"/>
      </text:section>
      <text:h text:style-name="Heading_20_1" text:outline-level="1"><text:bookmark-start text:name="__RefHeading___Toc4082_3967327191"/>6. Slándáil agus cosaint an Aontais <text:bookmark-end text:name="__RefHeading___Toc4082_3967327191"/></text:h>
      <text:section text:style-name="Sect2" text:name="Section6">
        <text:h text:style-name="Heading_20_2" text:outline-level="2"><text:bookmark-start text:name="__RefHeading___Toc4084_3967327191"/>6.1 An bhagairt slándála náisiúnta a mheastar a bheith ann agus tacaíocht do neamhspleáchas cosanta an Aontais <text:bookmark-end text:name="__RefHeading___Toc4084_3967327191"/></text:h>
        <text:p text:style-name="StyleDefaut11grasItalique">Is lú an bhagairt dhíreach a bhraitheann muintir na hEorpa ná mar a bhí ag tús 2026, ach tacaíonn siad go láidir fós le cosaint Eorpach níos uathrialaithí </text:p>
        <text:p text:style-name="Standard">I bhfianaise an chomhthéacs idirnáisiúnta atá ann faoi láthair, aontaíonn<text:span text:style-name="T13"> muintir</text:span> na hEorpa go bhfuil slándáil a dtíre faoi bhagairt (52%), lena n-áirítear 19% a aontaíonn go hiomlán agus 33% a aontaíonn de ghnáth. Mar sin féin, tá laghdú mór tagtha ar an mbraistint neamhshláine sin i gcomparáid le mí Eanáir 2026, laghdú 16 phointe céatadáin. </text:p>
        <text:p text:style-name="Standard"><draw:g text:anchor-type="paragraph" draw:z-index="19" draw:name="Objet de groupe 20" draw:style-name="gr2"><draw:path draw:style-name="gr67" draw:text-style-name="P77" svg:width="4.541cm" svg:height="3.463cm" svg:x="-0.035cm" svg:y="4.128cm" svg:viewBox="0 0 4542 3464" svg:d="M4542 0h-4542v933h4542zM2699 2531h-2699v933h2699z"><text:p/></draw:path><draw:path draw:style-name="gr68" draw:text-style-name="P94" svg:width="6.972cm" svg:height="3.463cm" svg:x="2.667cm" svg:y="4.128cm" svg:viewBox="0 0 6973 3464" svg:d="M6973 0h-5131v933h5131zM4696 2531h-4696v933h4696z"><text:p/></draw:path><draw:path draw:style-name="gr69" draw:text-style-name="P95" svg:width="4.554cm" svg:height="3.463cm" svg:x="7.359cm" svg:y="4.128cm" svg:viewBox="0 0 4555 3464" svg:d="M4555 0h-2277v933h2277zM3557 2531h-3557v933h3557z"><text:p/></draw:path><draw:path draw:style-name="gr70" draw:text-style-name="P96" svg:width="2.136cm" svg:height="3.463cm" svg:x="10.915cm" svg:y="4.128cm" svg:viewBox="0 0 2137 3464" svg:d="M2137 0h-1139v933h1139zM1714 2531h-1714v933h1714z"><text:p/></draw:path><draw:path draw:style-name="gr71" draw:text-style-name="P97" svg:width="1.561cm" svg:height="3.463cm" svg:x="12.631cm" svg:y="4.128cm" svg:viewBox="0 0 1562 3464" svg:d="M1562 0h-1140v933h1140zM1562 2531h-1562v933h1562z"><text:p/></draw:path><draw:frame draw:style-name="gr72" draw:text-style-name="P102" svg:width="0.269cm" svg:height="0.302cm" svg:x="2.113cm" svg:y="4.505cm"><draw:text-box><text:p text:style-name="P78"><text:span text:style-name="T64">32</text:span></text:p></draw:text-box></draw:frame><draw:frame draw:style-name="gr73" draw:text-style-name="P102" svg:width="0.246cm" svg:height="0.302cm" svg:x="1.187cm" svg:y="7.036cm"><draw:text-box><text:p text:style-name="P78"><text:span text:style-name="T64">1</text:span></text:p></draw:text-box></draw:frame><draw:frame draw:style-name="gr74" draw:text-style-name="P102" svg:width="0.267cm" svg:height="0.302cm" svg:x="6.959cm" svg:y="4.505cm"><draw:text-box><text:p text:style-name="P78"><text:span text:style-name="T64">36</text:span></text:p></draw:text-box></draw:frame><draw:frame draw:style-name="gr74" draw:text-style-name="P102" svg:width="0.267cm" svg:height="0.302cm" svg:x="4.893cm" svg:y="7.036cm"><draw:text-box><text:p text:style-name="P78"><text:span text:style-name="T64">33</text:span></text:p></draw:text-box></draw:frame><draw:frame draw:style-name="gr74" draw:text-style-name="P102" svg:width="0.267cm" svg:height="0.302cm" svg:x="10.659cm" svg:y="4.505cm"><draw:text-box><text:p text:style-name="P78"><text:span text:style-name="T64">16</text:span></text:p></draw:text-box></draw:frame><draw:frame draw:style-name="gr74" draw:text-style-name="P102" svg:width="0.267cm" svg:height="0.302cm" svg:x="9.023cm" svg:y="7.036cm"><draw:text-box><text:p text:style-name="P78"><text:span text:style-name="T64">25</text:span></text:p></draw:text-box></draw:frame><draw:frame draw:style-name="gr75" draw:text-style-name="P102" svg:width="0.242cm" svg:height="0.479cm" svg:x="12.429cm" svg:y="4.505cm"><draw:text-box><text:p/></draw:text-box></draw:frame><draw:frame draw:style-name="gr72" draw:text-style-name="P102" svg:width="0.269cm" svg:height="0.302cm" svg:x="11.654cm" svg:y="7.036cm"><draw:text-box><text:p text:style-name="P78"><text:span text:style-name="T64">12</text:span></text:p></draw:text-box></draw:frame><draw:frame draw:style-name="gr76" draw:text-style-name="P102" svg:width="0.244cm" svg:height="0.479cm" svg:x="13.568cm" svg:y="4.505cm"><draw:text-box><text:p/></draw:text-box></draw:frame><draw:frame draw:style-name="gr72" draw:text-style-name="P102" svg:width="0.269cm" svg:height="0.302cm" svg:x="13.295cm" svg:y="7.036cm"><draw:text-box><text:p text:style-name="P78"><text:span text:style-name="T64">11</text:span></text:p></draw:text-box></draw:frame><draw:frame draw:style-name="gr77" draw:text-style-name="P102" svg:width="8.527cm" svg:height="0.302cm" svg:x="0.069cm" svg:y="6.349cm"><draw:text-box><text:p text:style-name="P78"><text:span text:style-name="T65">Tá slándáil (Ár dTír) faoi bhagairt</text:span></text:p></draw:text-box></draw:frame><draw:frame draw:style-name="gr78" draw:text-style-name="P102" svg:width="13.532cm" svg:height="0.302cm" svg:x="0.069cm" svg:y="3.814cm"><draw:text-box><text:p text:style-name="P78"><text:span text:style-name="T65">Ba cheart don Aontas a chumas a neartú chun é féin a chosaint go neamhspleách ar bhagairtí seachtracha a d’fhéadfadh a bheith ann</text:span></text:p></draw:text-box></draw:frame><draw:frame draw:style-name="gr79" draw:text-style-name="P103" svg:width="9.492cm" svg:height="0.535cm" svg:x="0.136cm" svg:y="2.348cm"><draw:text-box><text:p text:style-name="P78"><text:span text:style-name="T66">Q7 </text:span><text:span text:style-name="T67">Cá mhéad a aontaíonn tú nó nach n-aontaíonn tú leis na ráitis seo a leanas ? </text:span></text:p></draw:text-box></draw:frame><draw:g draw:style-name="gr26"><draw:polygon draw:style-name="gr80" draw:text-style-name="P77" svg:width="0.129cm" svg:height="0.129cm" svg:x="0.078cm" svg:y="3.092cm" svg:viewBox="0 0 130 130" draw:points="0,130 130,130 130,0 0,0"><text:p/></draw:polygon><draw:polygon draw:style-name="gr81" draw:text-style-name="P94" svg:width="0.129cm" svg:height="0.129cm" svg:x="1.923cm" svg:y="3.092cm" svg:viewBox="0 0 130 130" draw:points="0,130 130,130 130,0 0,0"><text:p/></draw:polygon><draw:polygon draw:style-name="gr82" draw:text-style-name="P95" svg:width="0.129cm" svg:height="0.129cm" svg:x="3.847cm" svg:y="3.092cm" svg:viewBox="0 0 130 130" draw:points="0,130 130,130 130,0 0,0"><text:p/></draw:polygon><draw:polygon draw:style-name="gr83" draw:text-style-name="P96" svg:width="0.129cm" svg:height="0.129cm" svg:x="6.066cm" svg:y="3.092cm" svg:viewBox="0 0 130 130" draw:points="0,130 130,130 130,0 0,0"><text:p/></draw:polygon><draw:frame draw:style-name="gr84" draw:text-style-name="P102" svg:width="2.054cm" svg:height="0.302cm" svg:x="0.263cm" svg:y="3.045cm"><draw:text-box><text:p text:style-name="P78"><text:span text:style-name="T68">Aontaím go hiomlán</text:span></text:p></draw:text-box></draw:frame><draw:polygon draw:style-name="gr85" draw:text-style-name="P97" svg:width="0.13cm" svg:height="0.129cm" svg:x="8.192cm" svg:y="3.092cm" svg:viewBox="0 0 131 130" draw:points="0,130 131,130 131,0 0,0"><text:p/></draw:polygon><draw:frame draw:style-name="gr86" draw:text-style-name="P102" svg:width="2.361cm" svg:height="0.302cm" svg:x="6.259cm" svg:y="3.045cm"><draw:text-box><text:p text:style-name="P78"><text:span text:style-name="T69">Easaontaím go hiomlán</text:span></text:p></draw:text-box></draw:frame><draw:frame draw:style-name="gr87" draw:text-style-name="P102" svg:width="1.611cm" svg:height="0.302cm" svg:x="8.389cm" svg:y="3.045cm"><draw:text-box><text:p text:style-name="P78"><text:span text:style-name="T70">Níl a fhios agam</text:span></text:p></draw:text-box></draw:frame><draw:frame draw:style-name="gr65" draw:text-style-name="P101" svg:width="2.006cm" svg:height="0.782cm" svg:x="1.838cm" svg:y="2.902cm"><draw:text-box><text:p text:style-name="P83"><text:span text:style-name="T63">Tá sé i gceist go n-aontófar</text:span></text:p></draw:text-box></draw:frame><draw:frame draw:style-name="gr65" draw:text-style-name="P101" svg:width="2.289cm" svg:height="0.782cm" svg:x="3.749cm" svg:y="2.921cm"><draw:text-box><text:p text:style-name="P83"><text:span text:style-name="T63">Tá sé i gceist easaontú</text:span></text:p></draw:text-box></draw:frame></draw:g></draw:g>Ní hionann an laghdú sin agus tacaíocht níos laige d’acmhainneacht cosanta ar leibhéal an Aontais. Os a choinne sin, aontaíonn níos mó ná dhá thrian de mhuintir na hEorpa gur cheart don Aontas a chumas a neartú chun é féin a chosaint go neamhspleách ar bhagairtí seachtracha a d’fhéadfadh a bheith ann (6 %), lena n-áirítear 32 % a aontaíonn go hiomlán. Tugtar le fios leis sin nach amháin gur freagairt í an tacaíocht do chosaint Eorpach níos láidre ar mhothú láithreach na héiginnteachta náisiúnta ach gur léiriú í freisin ar ionchas níos leithne gur cheart don Aontas a bheith in ann é féin a chosaint i dtimpeallacht idirnáisiúnta níos éiginnte. </text:p>
        <text:p text:style-name="P57">Tá an chodarsnacht idir an dá thoradh thar a bheith tábhachtach. Cé go mbraitheann níos lú Eorpach anois go bhfuil a dtír féin faoi bhagairt dhíreach, tacaíonn tromlach mór fós le hacmhainneacht cosanta uathrialach an Aontais a neartú. Tá sé sin ag teacht leis na tosaíochtaí a sainaithníodh sa roinn roimhe seo, áit a bhfuil an tslándáil agus an chosaint rangaithe i measc na réimsí is mó a bhfuil muintir na hEorpa ag súil leis go dtabharfaidh an tAontas aghaidh orthu. </text:p>
        <text:p text:style-name="StyleDefaut11grasItalique">Tá braistint na bagartha míchothrom i gcónaí ar fud na mBallstát, agus tá an tacaíocht do chosaint uathrialach an Aontais comhroinnte den chuid is mó </text:p>
        <text:p text:style-name="P57">Léiríonn torthaí ar leibhéal tíre go bhfuil éagsúlacht mhór sa bhraistint ar bhagairtí slándála náisiúnta ar fud an Aontais. Feictear na leibhéil is airde comhaontaithe go bhfuil slándáil thír an duine faoi bhagairt sa Chipir (74%), agus ina dhiaidh sin Málta (66%), <text:span text:style-name="T16">an Liotuáin </text:span>(65%), <text:span text:style-name="T16">Lu</text:span> xembourg (64%), an Eastóin (62%) agus <text:span text:style-name="T16">De</text:span> nmark (61%). Taifeadtar leibhéil réasúnta ard sa Ghréig (59%), sa Rómáin (58%), sa Ghearmáin (57%), chomh maith leis an bhFrainc agus an Pholainn (56% araon). Os a choinne sin, tá braistint na bagartha i bhfad níos ísle sa tSlóivéin (32 %), sa Chróit (39 %), san Ostair (42 %), san Ungáir (43 %), sa Bheilg agus sa Bhulgáir (44 %), san Iodáil (45 %) agus sa tSlóvaic (47 %). Sna tíortha sin, aontaíonn níos lú ná leath na bhfreagróirí go bhfuil slándáil a dtíre faoi bhagairt. </text:p>
        <text:p text:style-name="P57">Tá an laghdú ar bhraistint na bagartha i gcomparáid le mí Eanáir 2026 le feiceáil i bhformhór na mBallstát. I roinnt tíortha, tá an laghdú thar a bheith suntasach, go háirithe san Ísiltír (-25 phointe), sa Fhrainc (-24 phointe), sa Bheilg (-21 phointe), san <text:soft-page-break/>Iodáil (-19 bpointe), chomh maith leis an nGearmáin agus an tSualainn (idir -18 bpointe). Tugann sé sin le fios nach líon beag tíortha is cúis leis an meath géar a tugadh faoi deara ar leibhéal an Aontais ach go léiríonn sé maolú níos leithne ar an éiginnteacht a mheastar a bheith ann ar fud an Aontais Eorpaigh. Mar sin féin, níl an laghdú aonfhoirmeach: tá braistint na bagartha fós beagnach cobhsaí sa Chipir (-1 phointe) agus tagann méadú uirthi fiú i Lucsamburg (9 bpointe) agus i Málta ( 6 phointe), rud a dheimhníonn go leanann comhthéacsanna náisiúnta de bhraistintí slándála a mhúnlú. </text:p>
        <text:p text:style-name="P57">Tá an tacaíocht don Aontas chun a acmhainneacht cosanta uathrialach a neartú i bhfad níos aonchineálaí. Aontaíonn tromlach leis an ráiteas sin i ngach Ballstát, ó 62 % san Iodáil go 92 % i Málta. Feictear na leibhéil is airde i Málta (92 %), i Lucsamburg (91 %) agus sa Chipir (88 %), agus ina dhiaidh sin sa Danmhairg (80 %), san Eastóin (79 %), sa Phortaingéil (78 %) agus sa Liotuáin (77 %). Fiú sna tíortha ina bhfuil an tacaíocht is ísle, is léir go bhfuil sí fós bunaithe ar thromlach, amhail an Iodáil (62%), an Pholainn (65%), an Ostair agus an tSlóivéin (66% araon) agus an Bhulgáir agus an tSualainn (67% araon). Léiríonn sé sin, cé nach ionann muintir na hEorpa agus an bhagairt dhíreach a bhraitheann siad, gur seasamh comhroinnte ar fud an Aontais Eorpaigh é tacú le hacmhainneacht cosanta an Aontais a neartú. </text:p>
        <text:p text:style-name="P57"><draw:g text:anchor-type="paragraph" draw:z-index="20" draw:name="Objet de groupe 21" draw:style-name="gr2"><draw:frame draw:style-name="gr25" draw:text-style-name="P86" svg:width="17.259cm" svg:height="6.308cm" svg:x="0.386cm" svg:y="2.337cm"><draw:image xlink:href="Pictures/10000000000004ED000001CDCFC94F3F38D31369.png" xlink:type="simple" xlink:show="embed" xlink:actuate="onLoad" draw:mime-type="image/png"><text:p/></draw:image></draw:frame><draw:frame draw:style-name="gr24" draw:text-style-name="P84" svg:width="16.712cm" svg:height="0.983cm" svg:x="-0.501cm" svg:y="0.365cm"><draw:text-box><text:p text:style-name="P83"><text:span text:style-name="T48">C7 I bhfianaise an chomhthéacs idirnáisiúnta atá ann faoi láthair, cá mhéad a aontaíonn tú nó nach n-aontaíonn tú leis na ráitis seo a leanas?</text:span></text:p></draw:text-box></draw:frame><draw:frame draw:style-name="gr24" draw:text-style-name="P85" svg:width="7.286cm" svg:height="0.622cm" svg:x="5.158cm" svg:y="0.839cm"><draw:text-box><text:p text:style-name="P83"><text:span text:style-name="T49">Tá slándáil (Ár dTír) faoi bhagairt</text:span></text:p></draw:text-box></draw:frame><draw:g draw:style-name="gr26"><draw:frame draw:style-name="gr25" draw:text-style-name="P86" svg:width="15.137cm" svg:height="0.433cm" svg:x="0.467cm" svg:y="1.457cm"><draw:image xlink:href="Pictures/100000000000038C0000001A68C3D201477F9430.png" xlink:type="simple" xlink:show="embed" xlink:actuate="onLoad" draw:mime-type="image/png"><text:p/></draw:image></draw:frame><draw:frame draw:style-name="gr24" draw:text-style-name="P84" svg:width="2.497cm" svg:height="0.983cm" svg:x="0.702cm" svg:y="1.423cm"><draw:text-box><text:p text:style-name="P83"><text:span text:style-name="T48">Aontaím go hiomlán</text:span></text:p></draw:text-box></draw:frame><draw:frame draw:style-name="gr24" draw:text-style-name="P84" svg:width="2.724cm" svg:height="0.983cm" svg:x="3.976cm" svg:y="1.397cm"><draw:text-box><text:p text:style-name="P83"><text:span text:style-name="T48">Tá sé i gceist go n-aontófar</text:span></text:p></draw:text-box></draw:frame><draw:frame draw:style-name="gr24" draw:text-style-name="P84" svg:width="3.225cm" svg:height="0.983cm" svg:x="7.615cm" svg:y="1.45cm"><draw:text-box><text:p text:style-name="P83"><text:span text:style-name="T48">Tá sé i gceist easaontú</text:span></text:p></draw:text-box></draw:frame><draw:frame draw:style-name="gr66" draw:text-style-name="P84" svg:width="3.446cm" svg:height="0.983cm" svg:x="11.762cm" svg:y="1.409cm"><draw:text-box><text:p text:style-name="P83"><text:span text:style-name="T48">Easaontaím go hiomlán</text:span></text:p></draw:text-box></draw:frame><draw:frame draw:style-name="gr24" draw:text-style-name="P84" svg:width="2.17cm" svg:height="0.983cm" svg:x="15.577cm" svg:y="1.423cm"><draw:text-box><text:p text:style-name="P83"><text:span text:style-name="T48">Níl a fhios agam</text:span></text:p></draw:text-box></draw:frame></draw:g></draw:g></text:p>
        <text:p text:style-name="P57"/>
        <text:p text:style-name="P37"><draw:g text:anchor-type="paragraph" draw:z-index="21" draw:name="Objet de groupe 22" draw:style-name="gr2"><draw:frame draw:style-name="gr25" draw:text-style-name="P86" svg:width="17.569cm" svg:height="6.298cm" svg:x="0.025cm" svg:y="1.986cm"><draw:image xlink:href="Pictures/10000000000004FE000001CADFF916249B967341.png" xlink:type="simple" xlink:show="embed" xlink:actuate="onLoad" draw:mime-type="image/png"><text:p/></draw:image></draw:frame><draw:frame draw:style-name="gr24" draw:text-style-name="P84" svg:width="16.712cm" svg:height="0.983cm" svg:x="-0.624cm" svg:y="0.136cm"><draw:text-box><text:p text:style-name="P83"><text:span text:style-name="T48">C7 I bhfianaise an chomhthéacs idirnáisiúnta atá ann faoi láthair, cá mhéad a aontaíonn tú nó nach n-aontaíonn tú leis na ráitis seo a leanas?</text:span></text:p></draw:text-box></draw:frame><draw:frame draw:style-name="gr24" draw:text-style-name="P85" svg:width="17.01cm" svg:height="0.983cm" svg:x="0.094cm" svg:y="0.61cm"><draw:text-box><text:p text:style-name="P83"><text:span text:style-name="T49">Ba cheart don </text:span><text:span text:style-name="T49">Aontas a chumas a neartú chun é féin a chosaint go neamhspleách ar bhagairtí seachtracha a d’fhéadfadh a bheith ann </text:span></text:p></draw:text-box></draw:frame><draw:g draw:style-name="gr26"><draw:frame draw:style-name="gr25" draw:text-style-name="P86" svg:width="15.137cm" svg:height="0.433cm" svg:x="0.344cm" svg:y="1.228cm"><draw:image xlink:href="Pictures/100000000000038C0000001A68C3D201477F9430.png" xlink:type="simple" xlink:show="embed" xlink:actuate="onLoad" draw:mime-type="image/png"><text:p/></draw:image></draw:frame><draw:frame draw:style-name="gr24" draw:text-style-name="P84" svg:width="2.497cm" svg:height="0.983cm" svg:x="0.579cm" svg:y="1.194cm"><draw:text-box><text:p text:style-name="P83"><text:span text:style-name="T48">Aontaím go hiomlán</text:span></text:p></draw:text-box></draw:frame><draw:frame draw:style-name="gr24" draw:text-style-name="P84" svg:width="2.724cm" svg:height="0.983cm" svg:x="3.853cm" svg:y="1.168cm"><draw:text-box><text:p text:style-name="P83"><text:span text:style-name="T48">Tá sé i gceist go n-aontófar</text:span></text:p></draw:text-box></draw:frame><draw:frame draw:style-name="gr24" draw:text-style-name="P84" svg:width="3.225cm" svg:height="0.983cm" svg:x="7.492cm" svg:y="1.221cm"><draw:text-box><text:p text:style-name="P83"><text:span text:style-name="T48">Tá sé i gceist easaontú</text:span></text:p></draw:text-box></draw:frame><draw:frame draw:style-name="gr66" draw:text-style-name="P84" svg:width="3.446cm" svg:height="0.983cm" svg:x="11.639cm" svg:y="1.18cm"><draw:text-box><text:p text:style-name="P83"><text:span text:style-name="T48">Easaontaím go hiomlán</text:span></text:p></draw:text-box></draw:frame><draw:frame draw:style-name="gr24" draw:text-style-name="P84" svg:width="2.17cm" svg:height="0.983cm" svg:x="15.454cm" svg:y="1.194cm"><draw:text-box><text:p text:style-name="P83"><text:span text:style-name="T48">Níl a fhios agam</text:span></text:p></draw:text-box></draw:frame></draw:g></draw:g></text:p>
        <text:p text:style-name="P57"/>
        <text:p text:style-name="P57">Tá difríochtaí sochdhéimeagrafacha teoranta i gcás na bagartha a bhraitear, ach tá siad níos infheicthe fós chun tacú le difríochtaí sochdhéimeagrafacha cosanta uathrialacha an Aontais sa dearcadh go bhfuil tír an duine faoi bhagairt. Murab ionann agus na ceisteanna a bhí ann roimhe seo maidir le príomhdhúshláin agus príomhthosaíochtaí an Aontais, ní dhéanann aois na bhfreagraí a struchtúrú go láidir. Is ionann an comhaontú go bhfuil an tslándáil náisiúnta faoi bhagairt agus 54 % i measc daoine idir 15-24 bliana d’aois agus 25-39 mbliana d’aois, 50 % i measc daoine idir 40-54 bliana d’aois agus 53 % i measc daoine idir 55 bliana d’aois agus níos sine. Tugann sé sin le fios, nuair a chuirtear ceist dhíreach ar shaoránaigh faoi shlándáil a dtíre féin, go bhfuil braistint na bagartha roinnte go measartha leathan ó ghlúin go glúin. Tá difríochtaí idir na hinscní measartha freisin, cé gur mó an seans go n-aontóidh mná (54 %) ná fir (51 %) go bhfuil slándáil a dtíre faoi bhagairt. </text:p>
        <text:p text:style-name="P57">Léirítear patrúin shochdhéimeagrafacha níos sainiúla sa tacaíocht chun acmhainneacht cosanta uathrialach an Aontais a neartú. Tá sé níos airde i measc freagróirí atá 55 bliana d’aois nó níos sine (74 %) ná i measc freagróirí atá 15-24 bliana d’aois (63 %), 25-39 (62%) agus 40-54 (65%). Tá sé sin ag teacht, i bpáirt, leis na torthaí a fuarthas roimhe seo lena léirítear gur gnách le freagróirí níos sine aird níos mó a thabhairt ar shaincheisteanna geopholaitiúla agus ar shaincheisteanna a bhaineann leis an tslándáil. </text:p>
        <text:p text:style-name="P57">Is iad na difríochtaí is láidre ná dearcaidh. Is mó seans go dtacóidh freagróirí a bhfuil muinín acu as an Aontas chun an tslándáil agus an chosaint a neartú le hacmhainneacht cosanta uathrialach de chuid an Aontais ná iad siúd nach bhfuil muinín acu as an Aontas sa réimse sin (75 % vs. 59 %). Feictear bearna den chineál céanna idir iad siúd atá sásta agus míshásta leis an urraim don smacht reachta san Aontas (77% vs. 61%). Tugann na torthaí sin le fios go bhfuil dlúthnasc idir tacaíocht do chosaint uathrialach an Aontais agus muinín níos leithne i gcumas an Aontais gníomhú go héifeachtach. Mar sin féin, fiú i measc grúpaí níos amhrasaí, tá an tacaíocht fós bunaithe ar thromlach, rud a dheimhníonn gur ionchas comhroinnte ar fud dhaonra na hEorpa é acmhainneacht chosanta an Aontais a neartú.</text:p>
        <text:p text:style-name="P57"/>
        <text:h text:style-name="P74" text:outline-level="2"><text:bookmark-start text:name="__RefHeading___Toc4086_3967327191"/>6.2 Muinín san Aontas chun an tslándáil agus an chosaint a neartú<text:bookmark-end text:name="__RefHeading___Toc4086_3967327191"/></text:h>
        <text:p text:style-name="P57">Tá muinín ag tromlach mhuintir na hEorpa as an Aontas chun an tslándáil agus an chosaint a neartú, cé go bhfuil an mhuinín níos measartha ná an tacaíocht do chosaint uathrialach an Aontais </text:p>
        <text:p text:style-name="P57">Tá muinín ag<text:span text:style-name="T6"> muintir</text:span> na hEorpa as an Aontas Eorpach chun slándáil agus cosaint a neartú san Eoraip agus chun a citi<text:span text:style-name="T6"> z</text:span>ens (56 %) a chosaint, lena n-áirítear 12 % a bhfuil muinín iomlán acu as agus 44 % a mbíonn muinín acu as de ghnáth. I gcomparáid le mí Eanáir 2026, tá méadú ceithre phointe céatadáin tagtha ar mhuinín as an Aontas chun an tslándáil agus an chosaint a neartú agus tá laghdú tagtha ar an gcion nach bhfuil muinín acu as ar chor ar bith. Léiríonn na torthaí, dá bhrí sin, go bhfuil feabhas beag ach soiléir tagtha ar an muinín as cumas an Aontais gníomhú i réimse na slándála agus na cosanta. </text:p>
        <text:p text:style-name="P57"/>
        <text:p text:style-name="P57"><draw:g text:anchor-type="paragraph" draw:z-index="22" draw:name="Objet de groupe 23" draw:style-name="gr2"><draw:path draw:style-name="gr50" draw:text-style-name="P77" svg:width="1.67cm" svg:height="1.384cm" svg:x="7.948cm" svg:y="7.891cm" svg:viewBox="0 0 1671 1385" svg:d="M17 0c619 11 1210 258 1654 689l-678 696c-267-258-621-406-993-412z"><text:p/></draw:path><draw:path draw:style-name="gr51" draw:text-style-name="P94" svg:width="3.366cm" svg:height="4.171cm" svg:x="6.985cm" svg:y="8.579cm" svg:viewBox="0 0 3367 4172" svg:d="M2631 0c963 935 984 2474 48 3436-697 715-1758 932-2679 549l374-897c744 310 1598-42 1908-786 230-552 100-1189-330-1606z"><text:p/></draw:path><draw:path draw:style-name="gr52" draw:text-style-name="P95" svg:width="1.872cm" svg:height="3.45cm" svg:x="5.49cm" svg:y="9.114cm" svg:viewBox="0 0 1873 3451" svg:d="M1499 3451c-1240-515-1828-1938-1311-3177 39-94 84-186 135-274l844 483c-401 699-158 1590 541 1990 53 31 108 58 165 81z"><text:p/></draw:path><draw:path draw:style-name="gr53" draw:text-style-name="P96" svg:width="1.772cm" svg:height="1.639cm" svg:x="5.812cm" svg:y="7.957cm" svg:viewBox="0 0 1773 1640" svg:d="M0 1156c333-582 893-1000 1548-1156l225 945c-392 94-729 345-929 695z"><text:p/></draw:path><draw:path draw:style-name="gr54" draw:text-style-name="P97" svg:width="0.606cm" svg:height="1.011cm" svg:x="7.359cm" svg:y="7.891cm" svg:viewBox="0 0 607 1012" svg:d="M0 66c198-47 402-69 607-66l-17 973c-123-2-246 11-365 39z"><text:p/></draw:path><draw:frame draw:style-name="gr55" draw:text-style-name="P88" svg:width="1.705cm" svg:height="0.318cm" svg:x="7.2cm" svg:y="6.955cm"><draw:text-box><text:p text:style-name="P78"><text:span text:style-name="T56">Níl a fhios agam</text:span></text:p></draw:text-box></draw:frame><draw:frame draw:style-name="gr56" draw:text-style-name="P98" svg:width="0.391cm" svg:height="0.327cm" svg:x="7.636cm" svg:y="7.267cm"><draw:text-box><text:p text:style-name="P78"><text:span text:style-name="T57">4 %</text:span></text:p></draw:text-box></draw:frame><draw:frame draw:style-name="gr57" draw:text-style-name="P87" svg:width="12.475cm" svg:height="0.842cm" svg:x="-0.309cm" svg:y="6.128cm"><draw:text-box><text:p text:style-name="P78"><text:span text:style-name="T50">C8</text:span> <text:span text:style-name="T58">Cá mhéad atá muinín agat as an Aontas Eorpach chun slándáil agus cosaint a neartú san Eoraip agus chun cosaint níos fearr a thabhairt dá shaoránaigh?</text:span></text:p></draw:text-box></draw:frame><draw:frame draw:style-name="gr58" draw:text-style-name="P99" svg:width="0.743cm" svg:height="0.479cm" svg:x="-0.309cm" svg:y="7.144cm"><draw:text-box><text:p/></draw:text-box></draw:frame><draw:frame draw:style-name="gr59" draw:text-style-name="P88" svg:width="0.26cm" svg:height="0.479cm" svg:x="10.029cm" svg:y="8.176cm"><draw:text-box><text:p/></draw:text-box></draw:frame><draw:frame draw:style-name="gr59" draw:text-style-name="P88" svg:width="0.26cm" svg:height="0.479cm" svg:x="7.664cm" svg:y="7.52cm"><draw:text-box><text:p/></draw:text-box></draw:frame><draw:frame draw:style-name="gr60" draw:text-style-name="P88" svg:width="0.535cm" svg:height="0.479cm" svg:x="3.044cm" svg:y="8.34cm"><draw:text-box><text:p/></draw:text-box></draw:frame><draw:frame draw:style-name="gr61" draw:text-style-name="P88" svg:width="0.773cm" svg:height="0.479cm" svg:x="2.841cm" svg:y="8.654cm"><draw:text-box><text:p/></draw:text-box></draw:frame><draw:frame draw:style-name="gr62" draw:text-style-name="P100" svg:width="1.802cm" svg:height="1.2cm" svg:x="9.348cm" svg:y="7.477cm"><draw:text-box><text:p text:style-name="P78"><text:span text:style-name="T59">Iontaobhas iomlán 12 %</text:span></text:p></draw:text-box></draw:frame><draw:frame draw:style-name="gr63" draw:text-style-name="P100" svg:width="1.95cm" svg:height="1.516cm" svg:x="4.752cm" svg:y="7.888cm"><draw:text-box><text:p text:style-name="P78"><text:span text:style-name="T60">Ná bíodh muinín agat as 13 % ar chor ar bith</text:span><text:span text:style-name="T61"> </text:span></text:p></draw:text-box></draw:frame><draw:frame draw:style-name="gr64" draw:text-style-name="P100" svg:width="1.805cm" svg:height="1.2cm" svg:x="3.4cm" svg:y="10.545cm"><draw:text-box><text:p text:style-name="P78"><text:span text:style-name="T62">Ná bíodh muinín agat as 27 %</text:span><text:span text:style-name="T61"> </text:span></text:p></draw:text-box></draw:frame><draw:frame draw:style-name="gr65" draw:text-style-name="P101" svg:width="2.326cm" svg:height="0.782cm" svg:x="8.84cm" svg:y="12.714cm"><draw:text-box><text:p text:style-name="P83"><text:span text:style-name="T63">Iontaobhas 44%</text:span></text:p></draw:text-box></draw:frame></draw:g>Ba cheart an toradh sin a léamh in éineacht leis an gceist roimhe seo. Cé go n-aontaíonn níos mó ná dhá thrian de mhuintir na hEorpa gur cheart don Aontas a chumas a neartú chun é féin a chosaint go neamhspleách ar bhagairtí seachtracha a d’fhéadfadh a bheith ann, tá muinín ag tromlach níos lú as an Aontas chun an tslándáil agus an chosaint a neartú sa chleachtas. Tugtar le fios leis an mbearna sin go bhfuil an tacaíocht don phrionsabal maidir le cosaint Eorpach níos láidre níos leithne ná an mhuinín as cumas an Aontais í a bhaint amach. Mar sin féin, ós rud é go bhfuil muinín ag tromlach, <text:soft-page-break/>agus go bhfuil méadú tagtha uirthi ó mhí Eanáir 2026, deimhnítear go measann go leor saoránach gur gníomhaí ábhartha é an tAontas i réimse na slándála agus na cosanta. </text:p>
        <text:p text:style-name="P57"/>
        <text:p text:style-name="StyleDefaut11grasItalique">Is i Málta agus i Lucsamburg atá an mhuinín is airde san Aontas as slándáil agus cosaint, agus tá sí níos ísle i roinnt de na Ballstáit is mó </text:p>
        <text:p text:style-name="P57">Tá éagsúlacht mhór ann ar fud na mBallstát maidir leis an muinín as an Aontas chun an tslándáil agus an chosaint a neartú. Shroich sé na leibhéil is airde i Málta (91 %) agus i Lucsamburg (88 %), agus ina dhiaidh sin sa Chipir (76 %), sa Phortaingéil, sa Danmhairg agus sa Liotuáin (75 %) agus san Eastóin (72 %). Sna tíortha sin, tá an mhuinín as cumas an Aontais saoránaigh a chosaint i bhfad os cionn mheán an Aontais. </text:p>
        <text:p text:style-name="P57">Ag an taobh eile den scála, tá an mhuinín is ísle sa Ghréig agus sa tSeicia (47 % araon). Tá sé réasúnta íseal freisin sa Ghearmáin agus san Iodáil (50 % araon), sa tSlóvaic agus sa Bhulgáir (52 % araon), chomh maith leis an bhFrainc agus an Ostair (53 % araon). Deimhnítear leis sin, cé go bhfuil muinín ag tromlach nó gar do thromlach i mbeagnach gach Ballstát, go bhfuil muinín as ról an Aontais i réimse na slándála agus na cosanta níos teoranta i roinnt Ballstát mór, go háirithe an Ghearmáin, an Iodáil agus an Fhrainc. </text:p>
        <text:p text:style-name="P57">Níl forluí páirteach idir patrún na tíre agus braistint na bagartha náisiúnta a thuairiscítear sa roinn roimhe seo. San Iodáil agus san Eastóin, tá leibhéil arda muiníne san Aontas in éineacht le tuiscint láidir ar rioscaí slándála, rud a thugann le fios go bhféadfadh tíortha atá níos neamhchosanta ar iarmhairtí geopholaitiúla an chogaidh san Úcráin níos mó muiníne a chur i ngníomhaíocht chosanta ar leibhéal an Aontais freisin. Mar sin féin, níl sé seo córasach. Léiríonn roinnt tíortha a bhfuil bagairt measartha ard acu, amhail an Fhrainc nó an Ghearmáin, leibhéil níos measartha muiníne san Aontas sa réimse sin. Léiríonn sé sin nach amháin go múnlaítear muinín i ról slándála agus cosanta an Aontais trí nochtadh do bhagairtí seachtracha, ach freisin trí dhearcthaí náisiúnta níos leithne i leith chumas an Aontais gníomhú go héifeachtach. </text:p>
        <text:p text:style-name="P57">I gcomparáid le mí Eanáir 2026, tá méadú tagtha ar mhuinín i bhformhór na mBallstát, cé go bhfuil leibhéil éagsúla muiníne ann. Feictear na harduithe is láidre i Málta ( 24 phointe), sa Fhrainc ( 13 phointe), i Lucsamburg ( 12 phointe), san Ostair ( 10 bpointe) agus sa tSlóivéin ( 9 bpointe). Tá méadú suntasach tagtha ar an muinín freisin sa Bhulgáir agus san Ungáir (8 bpointe araon), sa Danmhairg agus sa Ghréig (7 bpointe araon) agus sa Bheilg ( 6 phointe). Tá an méadú foriomlán ar mhuinín forleathan, ach míchothrom ar fud an Aontais Eorpaigh. </text:p>
        <text:p text:style-name="P57"><draw:g text:anchor-type="paragraph" draw:z-index="23" draw:name="Objet de groupe 24" draw:style-name="gr2"><draw:frame draw:style-name="gr25" draw:text-style-name="P86" svg:width="16.768cm" svg:height="6.065cm" svg:x="0.077cm" svg:y="1.905cm"><draw:image xlink:href="Pictures/1000000000000500000001CF7AAE1E425C15B12B.png" xlink:type="simple" xlink:show="embed" xlink:actuate="onLoad" draw:mime-type="image/png"><text:p/></draw:image></draw:frame><draw:frame draw:style-name="gr23" draw:text-style-name="P84" svg:width="16.795cm" svg:height="0.992cm" svg:x="0.229cm" svg:y="0.39cm"><draw:text-box><text:p text:style-name="P93"><text:span text:style-name="T48">C8 Cá mhéad muiníne atá agat as an Aontas Eorpach chun slándáil agus cosaint a neartú san Eoraip agus chun cosaint níos fearr a thabhairt dá shaoránaigh?</text:span></text:p></draw:text-box></draw:frame><draw:g draw:style-name="gr26"><draw:frame draw:style-name="gr25" draw:text-style-name="P86" svg:width="15.135cm" svg:height="0.433cm" svg:x="-0.198cm" svg:y="1.341cm"><draw:image xlink:href="Pictures/100000000000038C0000001A68C3D201477F9430.png" xlink:type="simple" xlink:show="embed" xlink:actuate="onLoad" draw:mime-type="image/png"><text:p/></draw:image></draw:frame><draw:frame draw:style-name="gr23" draw:text-style-name="P84" svg:width="2.497cm" svg:height="0.992cm" svg:x="0.038cm" svg:y="1.307cm"><draw:text-box><text:p text:style-name="P93"><text:span text:style-name="T48">Iontaobhas iomlán</text:span></text:p></draw:text-box></draw:frame><draw:frame draw:style-name="gr24" draw:text-style-name="P84" svg:width="2.726cm" svg:height="0.622cm" svg:x="3.309cm" svg:y="1.281cm"><draw:text-box><text:p text:style-name="P93"><text:span text:style-name="T48">Tend to trust</text:span></text:p></draw:text-box></draw:frame><draw:frame draw:style-name="gr24" draw:text-style-name="P84" svg:width="3.225cm" svg:height="0.983cm" svg:x="6.949cm" svg:y="1.334cm"><draw:text-box><text:p text:style-name="P93"><text:span text:style-name="T48">Ná bíodh muinín agat as</text:span></text:p></draw:text-box></draw:frame><draw:frame draw:style-name="gr27" draw:text-style-name="P84" svg:width="3.444cm" svg:height="1.348cm" svg:x="11.096cm" svg:y="1.295cm"><draw:text-box><text:p text:style-name="P93"><text:span text:style-name="T48">Ná bíodh muinín agat as ar chor ar bith</text:span></text:p></draw:text-box></draw:frame><draw:frame draw:style-name="gr49" draw:text-style-name="P84" svg:width="2.17cm" svg:height="0.983cm" svg:x="14.91cm" svg:y="1.307cm"><draw:text-box><text:p text:style-name="P93"><text:span text:style-name="T48">Níl a fhios agam</text:span></text:p></draw:text-box></draw:frame></draw:g></draw:g></text:p>
        <text:p text:style-name="P57"/>
        <text:p text:style-name="P37"/>
        <text:p text:style-name="StyleDefaut11grasItalique">Tá an mhuinín as an Aontas maidir le slándáil agus cosaint níos láidre i measc freagróirí óga agus iad siúd a bhfuil muinín níos leithne acu as an Aontas </text:p>
        <text:p text:style-name="P57">Tá aois ar cheann de na difríochtaí is soiléire. Tá an mhuinín is airde san Aontas chun an tslándáil agus an chosaint a neartú i measc freagróirí idir 15-24 bliana d’aois (65 %) agus tá sí fós os cionn mheán an Aontais (56 %) i measc na bhfreagróirí idir 25-39 mbliana d’aois (59 %). Tá sé níos ísle i measc freagróirí idir 40-54 bliana d’aois (53%) agus iad siúd atá 55 bliana d’aois nó níos sine (55%). </text:p>
        <text:p text:style-name="P57"/>
        <text:p text:style-name="P57">Tá an patrún aoise sin suntasach toisc gur mó seans go n-aithneoidh freagróirí scothaosta saincheisteanna a bhaineann leis an tslándáil mar dhúshláin nó mar thosaíochtaí don Aontas. Is cosúil gur lú an seans go mbraithfidh freagróirí óga go bhfuil baint dhíreach acu le bagairtí slándála, ach is mó an seans go mbeidh muinín acu as an Aontas chun gníomhú sa réimse sin. Tugtar le fios leis sin go ndéantar idirdhealú idir an tuiscint ar bhagairt, a bhíonn níos láidre i measc freagróirí níos sine de ghnáth, agus an mhuinín as gníomhaíocht an Aontais, rud atá níos láidre i measc Eorpaigh óga. </text:p>
        <text:p text:style-name="P57">Tá difríochtaí inscne teoranta, cé go bhfuil fir (58%) beagán níos dóchúla ná mná (55%) muinín a bheith acu as an Aontas sa réimse sin. Tá muinín níos airde freisin i measc freagróirí a bhfuil oideachas treasach (61%) acu ná iad siúd a bhfuil oideachas meánscoile uachtaraí nó oideachas iar-mheánscoile neamhthreasach (54%) nó leibhéil níos ísle oideachais (55%) acu. </text:p>
        <text:p text:style-name="P57"/>
        <text:p text:style-name="P57"><draw:g text:anchor-type="paragraph" draw:z-index="24" draw:name="Objet de groupe 25" draw:style-name="gr2"><draw:frame draw:style-name="gr29" draw:text-style-name="P87" svg:width="12.27cm" svg:height="0.355cm" svg:x="-0.086cm" svg:y="2.455cm"><draw:text-box><text:p text:style-name="P78"><text:span text:style-name="T50">Tá an mhuinín as cosaint san Aontas i bhfad níos láidre i measc daoine faoi bhun 25 bliana d’aois (65%)</text:span></text:p></draw:text-box></draw:frame><draw:frame draw:style-name="gr30" draw:text-style-name="P79" svg:width="2.035cm" svg:height="0.313cm" svg:x="6.13cm" svg:y="4.214cm"><draw:text-box><text:p text:style-name="P78"><text:span text:style-name="T51">Iontaobhas iomlán </text:span></text:p></draw:text-box></draw:frame><draw:frame draw:style-name="gr31" draw:text-style-name="P88" svg:width="16.266cm" svg:height="0.318cm" svg:x="-0.081cm" svg:y="3.351cm"><draw:text-box><text:p text:style-name="P78"><text:span text:style-name="T52">C8 </text:span><text:span text:style-name="T53">Cá mhéad muiníne atá agat as an Aontas Eorpach chun slándáil agus cosaint a neartú san Eoraip agus chun cosaint níos fearr a thabhairt dá shaoránaigh?</text:span></text:p></draw:text-box></draw:frame><draw:polygon draw:style-name="gr32" draw:text-style-name="P89" svg:width="2.155cm" svg:height="0.399cm" svg:x="0.338cm" svg:y="4.468cm" svg:viewBox="0 0 2156 400" draw:points="0,400 2156,400 2156,0 0,0"><text:p/></draw:polygon><draw:frame draw:style-name="gr33" draw:text-style-name="P90" svg:width="0.539cm" svg:height="0.479cm" svg:x="-0.081cm" svg:y="4.252cm"><draw:text-box><text:p/></draw:text-box></draw:frame><draw:path draw:style-name="gr34" draw:text-style-name="P77" svg:width="1.767cm" svg:height="2.37cm" svg:x="1.404cm" svg:y="5.447cm" svg:viewBox="0 0 1768 2371" svg:d="M1768 0h-1768v339h1768zM1611 677h-1611v339h1611zM1442 1366h-1442v327h1442zM1502 2043h-1502v328h1502z"><text:p/></draw:path><draw:line draw:style-name="gr35" draw:text-style-name="P91" svg:x1="1.412cm" svg:y1="5.272cm" svg:x2="1.412cm" svg:y2="7.992cm"><text:p/></draw:line><draw:path draw:style-name="gr35" draw:text-style-name="P91" svg:width="0.072cm" svg:height="2.72cm" svg:x="1.337cm" svg:y="5.272cm" svg:viewBox="0 0 73 2721" svg:d="M0 0h73M0 677h73M0 1366h73M0 2044h73M0 2721h73"><text:p/></draw:path><draw:frame draw:style-name="gr36" draw:text-style-name="P92" svg:width="1.461cm" svg:height="0.285cm" svg:x="0.974cm" svg:y="4.566cm"><draw:text-box><text:p text:style-name="P78"><text:span text:style-name="T54">% de réir aoise:</text:span></text:p></draw:text-box></draw:frame><draw:frame draw:style-name="gr37" draw:text-style-name="P92" svg:width="0.267cm" svg:height="0.285cm" svg:x="3.269cm" svg:y="5.522cm"><draw:text-box><text:p text:style-name="P78"><text:span text:style-name="T54">65</text:span></text:p></draw:text-box></draw:frame><draw:frame draw:style-name="gr38" draw:text-style-name="P92" svg:width="0.23cm" svg:height="0.285cm" svg:x="3.107cm" svg:y="6.212cm"><draw:text-box><text:p text:style-name="P78"><text:span text:style-name="T54">5</text:span></text:p></draw:text-box></draw:frame><draw:frame draw:style-name="gr37" draw:text-style-name="P92" svg:width="0.267cm" svg:height="0.285cm" svg:x="2.944cm" svg:y="6.891cm"><draw:text-box><text:p text:style-name="P78"><text:span text:style-name="T54">53</text:span></text:p></draw:text-box></draw:frame><draw:frame draw:style-name="gr39" draw:text-style-name="P92" svg:width="0.269cm" svg:height="0.285cm" svg:x="2.997cm" svg:y="7.569cm"><draw:text-box><text:p text:style-name="P78"><text:span text:style-name="T54">55</text:span></text:p></draw:text-box></draw:frame><draw:frame draw:style-name="gr40" draw:text-style-name="P92" svg:width="0.611cm" svg:height="0.285cm" svg:x="0.672cm" svg:y="5.512cm"><draw:text-box><text:p text:style-name="P78"><text:span text:style-name="T55">15-24</text:span></text:p></draw:text-box></draw:frame><draw:frame draw:style-name="gr40" draw:text-style-name="P92" svg:width="0.611cm" svg:height="0.285cm" svg:x="0.672cm" svg:y="6.2cm"><draw:text-box><text:p text:style-name="P78"><text:span text:style-name="T55">25-39</text:span></text:p></draw:text-box></draw:frame><draw:frame draw:style-name="gr40" draw:text-style-name="P92" svg:width="0.611cm" svg:height="0.285cm" svg:x="0.672cm" svg:y="6.881cm"><draw:text-box><text:p text:style-name="P78"><text:span text:style-name="T55">40-54</text:span></text:p></draw:text-box></draw:frame><draw:polygon draw:style-name="gr32" draw:text-style-name="P89" svg:width="4.381cm" svg:height="0.664cm" svg:x="4.394cm" svg:y="4.517cm" svg:viewBox="0 0 4382 665" draw:points="0,665 4382,665 4382,0 0,0"><text:p/></draw:polygon><draw:frame draw:style-name="gr41" draw:text-style-name="P92" svg:width="0.32cm" svg:height="0.285cm" svg:x="0.856cm" svg:y="7.556cm"><draw:text-box><text:p text:style-name="P78"><text:span text:style-name="T55">55</text:span></text:p></draw:text-box></draw:frame><draw:path draw:style-name="gr34" draw:text-style-name="P77" svg:width="1.5cm" svg:height="2.369cm" svg:x="6.644cm" svg:y="5.496cm" svg:viewBox="0 0 1501 2370" svg:d="M1501 0h-1501v326h1501zM1380 677h-1380v326h1380zM1308 1354h-1308v338h1308zM1259 2043h-1259v327h1259z"><text:p/></draw:path><draw:line draw:style-name="gr35" draw:text-style-name="P91" svg:x1="6.638cm" svg:y1="5.32cm" svg:x2="6.638cm" svg:y2="8.04cm"><text:p/></draw:line><draw:path draw:style-name="gr35" draw:text-style-name="P91" svg:width="0.073cm" svg:height="2.72cm" svg:x="6.567cm" svg:y="5.32cm" svg:viewBox="0 0 74 2721" svg:d="M0 0h74M0 677h74M0 1354h74M0 2044h74M0 2721h74"><text:p/></draw:path><draw:frame draw:style-name="gr42" draw:text-style-name="P92" svg:width="1.696cm" svg:height="0.285cm" svg:x="5.791cm" svg:y="4.614cm"><draw:text-box><text:p text:style-name="P78"><text:span text:style-name="T54">% de réir gairme:</text:span></text:p></draw:text-box></draw:frame><draw:frame draw:style-name="gr37" draw:text-style-name="P92" svg:width="0.267cm" svg:height="0.285cm" svg:x="8.243cm" svg:y="5.572cm"><draw:text-box><text:p text:style-name="P78"><text:span text:style-name="T54">63</text:span></text:p></draw:text-box></draw:frame><draw:frame draw:style-name="gr38" draw:text-style-name="P92" svg:width="0.23cm" svg:height="0.285cm" svg:x="8.123cm" svg:y="6.249cm"><draw:text-box><text:p text:style-name="P78"><text:span text:style-name="T54">5</text:span></text:p></draw:text-box></draw:frame><draw:frame draw:style-name="gr37" draw:text-style-name="P92" svg:width="0.267cm" svg:height="0.285cm" svg:x="8.053cm" svg:y="6.941cm"><draw:text-box><text:p text:style-name="P78"><text:span text:style-name="T54">55</text:span></text:p></draw:text-box></draw:frame><draw:frame draw:style-name="gr37" draw:text-style-name="P92" svg:width="0.267cm" svg:height="0.285cm" svg:x="8.007cm" svg:y="7.616cm"><draw:text-box><text:p text:style-name="P78"><text:span text:style-name="T54">53</text:span></text:p></draw:text-box></draw:frame><draw:frame draw:style-name="gr43" draw:text-style-name="P92" svg:width="1.378cm" svg:height="0.285cm" svg:x="5.109cm" svg:y="5.559cm"><draw:text-box><text:p text:style-name="P78"><text:span text:style-name="T55">Féinfhostaithe</text:span></text:p></draw:text-box></draw:frame><draw:frame draw:style-name="gr36" draw:text-style-name="P92" svg:width="0.929cm" svg:height="0.285cm" svg:x="5.525cm" svg:y="6.237cm"><draw:text-box><text:p text:style-name="P78"><text:span text:style-name="T55">Fostaí</text:span></text:p></draw:text-box></draw:frame><draw:frame draw:style-name="gr44" draw:text-style-name="P92" svg:width="1.458cm" svg:height="0.285cm" svg:x="5.029cm" svg:y="6.928cm"><draw:text-box><text:p text:style-name="P78"><text:span text:style-name="T55">Oibrí láimhe</text:span></text:p></draw:text-box></draw:frame><draw:polygon draw:style-name="gr32" draw:text-style-name="P89" svg:width="4.78cm" svg:height="0.665cm" svg:x="9.197cm" svg:y="4.468cm" svg:viewBox="0 0 4781 666" draw:points="0,666 4781,666 4781,0 0,0"><text:p/></draw:polygon><draw:frame draw:style-name="gr45" draw:text-style-name="P92" svg:width="1.318cm" svg:height="0.285cm" svg:x="5.299cm" svg:y="7.606cm"><draw:text-box><text:p text:style-name="P78"><text:span text:style-name="T55">Níl sé ag obair</text:span></text:p></draw:text-box></draw:frame><draw:path draw:style-name="gr34" draw:text-style-name="P77" svg:width="1.888cm" svg:height="1.704cm" svg:x="11.678cm" svg:y="5.782cm" svg:viewBox="0 0 1889 1705" svg:d="M1889 0h-1889v338h1889zM860 1355h-860v350h860z"><text:p/></draw:path><draw:line draw:style-name="gr35" draw:text-style-name="P91" svg:x1="11.684cm" svg:y1="5.272cm" svg:x2="11.684cm" svg:y2="7.992cm"><text:p/></draw:line><draw:path draw:style-name="gr35" draw:text-style-name="P91" svg:width="0.073cm" svg:height="2.72cm" svg:x="11.611cm" svg:y="5.272cm" svg:viewBox="0 0 74 2721" svg:d="M0 0h74M0 1366h74M0 2721h74"><text:p/></draw:path><draw:frame draw:style-name="gr46" draw:text-style-name="P92" svg:width="4.659cm" svg:height="0.285cm" svg:x="9.407cm" svg:y="4.566cm"><draw:text-box><text:p text:style-name="P78"><text:span text:style-name="T54">% trí shástacht leis an urraim don dlí in AE:</text:span></text:p></draw:text-box></draw:frame><draw:frame draw:style-name="gr38" draw:text-style-name="P92" svg:width="0.23cm" svg:height="0.285cm" svg:x="13.669cm" svg:y="5.873cm"><draw:text-box><text:p text:style-name="P78"><text:span text:style-name="T54">7</text:span></text:p></draw:text-box></draw:frame><draw:frame draw:style-name="gr39" draw:text-style-name="P92" svg:width="0.269cm" svg:height="0.285cm" svg:x="12.642cm" svg:y="7.23cm"><draw:text-box><text:p text:style-name="P78"><text:span text:style-name="T54">36</text:span></text:p></draw:text-box></draw:frame><draw:frame draw:style-name="gr47" draw:text-style-name="P92" svg:width="1.858cm" svg:height="0.285cm" svg:x="10.39cm" svg:y="5.863cm"><draw:text-box><text:p text:style-name="P78"><text:span text:style-name="T55">Iomlán ‘Iontaobhas’</text:span></text:p></draw:text-box></draw:frame><draw:frame draw:style-name="gr48" draw:text-style-name="P92" svg:width="2.56cm" svg:height="0.285cm" svg:x="10.032cm" svg:y="7.218cm"><draw:text-box><text:p text:style-name="P78"><text:span text:style-name="T55">Iomlán ‘Níl iontaobhas ann’</text:span></text:p></draw:text-box></draw:frame></draw:g>Is iad na difríochtaí is láidre ná dearcaidh. Is mó i bhfad an seans go mbeidh muinín ag freagróirí atá sásta leis an urraim don smacht reachta san Aontas (79 %) as an Aontas chun an tslándáil agus an chosaint a neartú ná iad siúd atá míshásta (36%). Deimhnítear leis sin go bhfuil dlúthnasc idir muinín as ról an Aontais sa tslándáil agus sa chosaint agus muinín níos leithne as feidhmiú an Aontais Eorpaigh.</text:p>
        <text:p text:style-name="P43"/>
      </text:section>
      <text:h text:style-name="Heading_20_1" text:outline-level="1"><text:bookmark-start text:name="__RefHeading___Toc4088_3967327191"/>7. Sonraíochtaí teicniúla <text:bookmark-end text:name="__RefHeading___Toc4088_3967327191"/></text:h>
      <text:p text:style-name="Standard">Idir an 19 agus an 24 Meitheamh 2026, rinne Demoscopy an Flais-Eorabharaiméadar 584 seo arna iarraidh sin don Choimisiún Eorpach, Ard-Stiúrthóireacht na Cumarsáide (AS COMM ‘Tuairim Phoiblí agus Rannpháirtíocht na Saoránach’). Is suirbhé é atá á chomhordú ag Ard-Stiúrthóireacht na Cumarsáide (AS COMM ‘Tuairim Phoiblí agus Rannpháirtíocht na Saoránach’). </text:p>
      <text:p text:style-name="Standard">Clúdaíonn an Flais-Eorabharaiméadar seo an daonra i gcoitinne atá 15 bliana d’aois nó níos sine, i ngach ceann de 27 mBallstát an Aontais. Comhfhreagraíonn an spriocdhaonra sin don Phobal i gcoitinne mar a shainmhínítear sa chreatchonradh Flais-Eorabharaiméadair. San iomlán, cuireadh 25,904 agallamh i gcrích trí Agallamh Gréasáin Ríomhchuidithe (CAWI). </text:p>
      <text:p text:style-name="Standard">Leanann an dearadh samplála sonraíochtaí caighdeánacha an chreatchonartha, le 1,000 agallamh i mBallstáit mhóra agus 500 agallamh i mBallstáit bheaga (LU, CY, MT). </text:p>
      <text:p text:style-name="Standard"/>
      <table:table table:name="Tableau5" table:style-name="Tableau5">
        <table:table-column table:style-name="Tableau5.A"/>
        <table:table-column table:style-name="Tableau5.B" table:number-columns-repeated="2"/>
        <table:table-column table:style-name="Tableau5.D"/>
        <table:table-column table:style-name="Tableau5.B" table:number-columns-repeated="2"/>
        <table:table-row table:style-name="Tableau5.1">
          <table:table-cell table:style-name="Tableau5.A1" table:number-columns-spanned="6" office:value-type="string">
            <text:p text:style-name="P5">Líon na n-agallamh in aghaidh na tíre </text:p>
          </table:table-cell>
          <table:covered-table-cell/>
          <table:covered-table-cell/>
          <table:covered-table-cell/>
          <table:covered-table-cell/>
          <table:covered-table-cell/>
        </table:table-row>
        <table:table-row table:style-name="Tableau5.1">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cell table:style-name="Tableau5.A1" office:value-type="string">
            <text:p text:style-name="Table_20_Contents"/>
          </table:table-cell>
        </table:table-row>
        <table:table-row table:style-name="Tableau5.1">
          <table:table-cell table:style-name="Tableau5.A1" office:value-type="string">
            <text:p text:style-name="P5">AE</text:p>
          </table:table-cell>
          <table:table-cell table:style-name="Tableau5.A1" office:value-type="string">
            <text:p text:style-name="P5">AE</text:p>
          </table:table-cell>
          <table:table-cell table:style-name="Tableau5.C3" office:value-type="float" office:value="25904">
            <text:p text:style-name="P3">25904</text:p>
          </table:table-cell>
          <table:table-cell table:style-name="Tableau5.A1" office:value-type="string">
            <text:p text:style-name="P5">LV</text:p>
          </table:table-cell>
          <table:table-cell table:style-name="Tableau5.A1" office:value-type="string">
            <text:p text:style-name="P5">an Laitvia</text:p>
          </table:table-cell>
          <table:table-cell table:style-name="Tableau5.C3" office:value-type="float" office:value="1010">
            <text:p text:style-name="P3">1010</text:p>
          </table:table-cell>
        </table:table-row>
        <table:table-row table:style-name="Tableau5.1">
          <table:table-cell table:style-name="Tableau5.A1" office:value-type="string">
            <text:p text:style-name="P5">BE</text:p>
          </table:table-cell>
          <table:table-cell table:style-name="Tableau5.A1" office:value-type="string">
            <text:p text:style-name="P5">an Bheilg</text:p>
          </table:table-cell>
          <table:table-cell table:style-name="Tableau5.C3" office:value-type="float" office:value="1039">
            <text:p text:style-name="P3">1039</text:p>
          </table:table-cell>
          <table:table-cell table:style-name="Tableau5.A1" office:value-type="string">
            <text:p text:style-name="P5">LT</text:p>
          </table:table-cell>
          <table:table-cell table:style-name="Tableau5.A1" office:value-type="string">
            <text:p text:style-name="P5">an Liotuáin</text:p>
          </table:table-cell>
          <table:table-cell table:style-name="Tableau5.C3" office:value-type="float" office:value="1005">
            <text:p text:style-name="P3">1005</text:p>
          </table:table-cell>
        </table:table-row>
        <table:table-row table:style-name="Tableau5.1">
          <table:table-cell table:style-name="Tableau5.A1" office:value-type="string">
            <text:p text:style-name="P5">BG</text:p>
          </table:table-cell>
          <table:table-cell table:style-name="Tableau5.A1" office:value-type="string">
            <text:p text:style-name="P5">an Bhulgáir</text:p>
          </table:table-cell>
          <table:table-cell table:style-name="Tableau5.C3" office:value-type="float" office:value="1007">
            <text:p text:style-name="P3">1007</text:p>
          </table:table-cell>
          <table:table-cell table:style-name="Tableau5.A1" office:value-type="string">
            <text:p text:style-name="P5">LU</text:p>
          </table:table-cell>
          <table:table-cell table:style-name="Tableau5.A1" office:value-type="string">
            <text:p text:style-name="P5">Lucsamburg</text:p>
          </table:table-cell>
          <table:table-cell table:style-name="Tableau5.C3" office:value-type="float" office:value="506">
            <text:p text:style-name="P3">506</text:p>
          </table:table-cell>
        </table:table-row>
        <table:table-row table:style-name="Tableau5.1">
          <table:table-cell table:style-name="Tableau5.A1" office:value-type="string">
            <text:p text:style-name="P5">CZ</text:p>
          </table:table-cell>
          <table:table-cell table:style-name="Tableau5.A1" office:value-type="string">
            <text:p text:style-name="P5">an tSeicia</text:p>
          </table:table-cell>
          <table:table-cell table:style-name="Tableau5.C3" office:value-type="float" office:value="1016">
            <text:p text:style-name="P3">1016</text:p>
          </table:table-cell>
          <table:table-cell table:style-name="Tableau5.A1" office:value-type="string">
            <text:p text:style-name="P5">HU</text:p>
          </table:table-cell>
          <table:table-cell table:style-name="Tableau5.A1" office:value-type="string">
            <text:p text:style-name="P5">an Ungáir</text:p>
          </table:table-cell>
          <table:table-cell table:style-name="Tableau5.C3" office:value-type="float" office:value="1030">
            <text:p text:style-name="P3">1030</text:p>
          </table:table-cell>
        </table:table-row>
        <table:table-row table:style-name="Tableau5.1">
          <table:table-cell table:style-name="Tableau5.A1" office:value-type="string">
            <text:p text:style-name="P5">DK</text:p>
          </table:table-cell>
          <table:table-cell table:style-name="Tableau5.A1" office:value-type="string">
            <text:p text:style-name="P5">an Danmhairg</text:p>
          </table:table-cell>
          <table:table-cell table:style-name="Tableau5.C3" office:value-type="float" office:value="1015">
            <text:p text:style-name="P3">1015</text:p>
          </table:table-cell>
          <table:table-cell table:style-name="Tableau5.A1" office:value-type="string">
            <text:p text:style-name="P5">MT</text:p>
          </table:table-cell>
          <table:table-cell table:style-name="Tableau5.A1" office:value-type="string">
            <text:p text:style-name="P5">Málta</text:p>
          </table:table-cell>
          <table:table-cell table:style-name="Tableau5.C3" office:value-type="float" office:value="512">
            <text:p text:style-name="P3">512</text:p>
          </table:table-cell>
        </table:table-row>
        <table:table-row table:style-name="Tableau5.1">
          <table:table-cell table:style-name="Tableau5.A1" office:value-type="string">
            <text:p text:style-name="P5">DE</text:p>
          </table:table-cell>
          <table:table-cell table:style-name="Tableau5.A1" office:value-type="string">
            <text:p text:style-name="P5">an Ghearmáin</text:p>
          </table:table-cell>
          <table:table-cell table:style-name="Tableau5.C3" office:value-type="float" office:value="1008">
            <text:p text:style-name="P3">1008</text:p>
          </table:table-cell>
          <table:table-cell table:style-name="Tableau5.A1" office:value-type="string">
            <text:p text:style-name="P5">NL</text:p>
          </table:table-cell>
          <table:table-cell table:style-name="Tableau5.A1" office:value-type="string">
            <text:p text:style-name="P5">an Ísiltír</text:p>
          </table:table-cell>
          <table:table-cell table:style-name="Tableau5.C3" office:value-type="float" office:value="1024">
            <text:p text:style-name="P3">1024</text:p>
          </table:table-cell>
        </table:table-row>
        <table:table-row table:style-name="Tableau5.1">
          <table:table-cell table:style-name="Tableau5.A1" office:value-type="string">
            <text:p text:style-name="P5">EE</text:p>
          </table:table-cell>
          <table:table-cell table:style-name="Tableau5.A1" office:value-type="string">
            <text:p text:style-name="P5">an Eastóin</text:p>
          </table:table-cell>
          <table:table-cell table:style-name="Tableau5.C3" office:value-type="float" office:value="1005">
            <text:p text:style-name="P3">1005</text:p>
          </table:table-cell>
          <table:table-cell table:style-name="Tableau5.A1" office:value-type="string">
            <text:p text:style-name="P5">AT</text:p>
          </table:table-cell>
          <table:table-cell table:style-name="Tableau5.A1" office:value-type="string">
            <text:p text:style-name="P5">an Ostair</text:p>
          </table:table-cell>
          <table:table-cell table:style-name="Tableau5.C3" office:value-type="float" office:value="1017">
            <text:p text:style-name="P3">1017</text:p>
          </table:table-cell>
        </table:table-row>
        <table:table-row table:style-name="Tableau5.1">
          <table:table-cell table:style-name="Tableau5.A1" office:value-type="string">
            <text:p text:style-name="P5">IE</text:p>
          </table:table-cell>
          <table:table-cell table:style-name="Tableau5.A1" office:value-type="string">
            <text:p text:style-name="P5">Poblacht na hÉireann</text:p>
          </table:table-cell>
          <table:table-cell table:style-name="Tableau5.C3" office:value-type="float" office:value="1036">
            <text:p text:style-name="P3">1036</text:p>
          </table:table-cell>
          <table:table-cell table:style-name="Tableau5.A1" office:value-type="string">
            <text:p text:style-name="P5">PL</text:p>
          </table:table-cell>
          <table:table-cell table:style-name="Tableau5.A1" office:value-type="string">
            <text:p text:style-name="P5">an Pholainn</text:p>
          </table:table-cell>
          <table:table-cell table:style-name="Tableau5.C3" office:value-type="float" office:value="1024">
            <text:p text:style-name="P3">1024</text:p>
          </table:table-cell>
        </table:table-row>
        <table:table-row table:style-name="Tableau5.1">
          <table:table-cell table:style-name="Tableau5.A1" office:value-type="string">
            <text:p text:style-name="P5">EL</text:p>
          </table:table-cell>
          <table:table-cell table:style-name="Tableau5.A1" office:value-type="string">
            <text:p text:style-name="P5">an Ghréig</text:p>
          </table:table-cell>
          <table:table-cell table:style-name="Tableau5.C3" office:value-type="float" office:value="1008">
            <text:p text:style-name="P3">1008</text:p>
          </table:table-cell>
          <table:table-cell table:style-name="Tableau5.A1" office:value-type="string">
            <text:p text:style-name="P5">PT</text:p>
          </table:table-cell>
          <table:table-cell table:style-name="Tableau5.A1" office:value-type="string">
            <text:p text:style-name="P5">an Phortaingéil</text:p>
          </table:table-cell>
          <table:table-cell table:style-name="Tableau5.C3" office:value-type="float" office:value="1005">
            <text:p text:style-name="P3">1005</text:p>
          </table:table-cell>
        </table:table-row>
        <table:table-row table:style-name="Tableau5.1">
          <table:table-cell table:style-name="Tableau5.A1" office:value-type="string">
            <text:p text:style-name="P5">ES</text:p>
          </table:table-cell>
          <table:table-cell table:style-name="Tableau5.A1" office:value-type="string">
            <text:p text:style-name="P5">an Spáinn</text:p>
          </table:table-cell>
          <table:table-cell table:style-name="Tableau5.C3" office:value-type="float" office:value="1005">
            <text:p text:style-name="P3">1005</text:p>
          </table:table-cell>
          <table:table-cell table:style-name="Tableau5.A1" office:value-type="string">
            <text:p text:style-name="P5">RO</text:p>
          </table:table-cell>
          <table:table-cell table:style-name="Tableau5.A1" office:value-type="string">
            <text:p text:style-name="P5">an Rómáin</text:p>
          </table:table-cell>
          <table:table-cell table:style-name="Tableau5.C3" office:value-type="float" office:value="1014">
            <text:p text:style-name="P3">1014</text:p>
          </table:table-cell>
        </table:table-row>
        <table:table-row table:style-name="Tableau5.1">
          <table:table-cell table:style-name="Tableau5.A1" office:value-type="string">
            <text:p text:style-name="P5">FR</text:p>
          </table:table-cell>
          <table:table-cell table:style-name="Tableau5.A1" office:value-type="string">
            <text:p text:style-name="P5">an Fhrainc</text:p>
          </table:table-cell>
          <table:table-cell table:style-name="Tableau5.C3" office:value-type="float" office:value="1005">
            <text:p text:style-name="P3">1005</text:p>
          </table:table-cell>
          <table:table-cell table:style-name="Tableau5.A1" office:value-type="string">
            <text:p text:style-name="P5">SI</text:p>
          </table:table-cell>
          <table:table-cell table:style-name="Tableau5.A1" office:value-type="string">
            <text:p text:style-name="P5">an tSlóivéin</text:p>
          </table:table-cell>
          <table:table-cell table:style-name="Tableau5.C3" office:value-type="float" office:value="1016">
            <text:p text:style-name="P3">1016</text:p>
          </table:table-cell>
        </table:table-row>
        <table:table-row table:style-name="Tableau5.1">
          <table:table-cell table:style-name="Tableau5.A1" office:value-type="string">
            <text:p text:style-name="P5">HR</text:p>
          </table:table-cell>
          <table:table-cell table:style-name="Tableau5.A1" office:value-type="string">
            <text:p text:style-name="P5">an Chróit</text:p>
          </table:table-cell>
          <table:table-cell table:style-name="Tableau5.C3" office:value-type="float" office:value="1031">
            <text:p text:style-name="P3">1031</text:p>
          </table:table-cell>
          <table:table-cell table:style-name="Tableau5.A1" office:value-type="string">
            <text:p text:style-name="P5">SK</text:p>
          </table:table-cell>
          <table:table-cell table:style-name="Tableau5.A1" office:value-type="string">
            <text:p text:style-name="P5">an tSlóvaic</text:p>
          </table:table-cell>
          <table:table-cell table:style-name="Tableau5.C3" office:value-type="float" office:value="1003">
            <text:p text:style-name="P3">1003</text:p>
          </table:table-cell>
        </table:table-row>
        <table:table-row table:style-name="Tableau5.1">
          <table:table-cell table:style-name="Tableau5.A1" office:value-type="string">
            <text:p text:style-name="P5">IT</text:p>
          </table:table-cell>
          <table:table-cell table:style-name="Tableau5.A1" office:value-type="string">
            <text:p text:style-name="P5">an Iodáil</text:p>
          </table:table-cell>
          <table:table-cell table:style-name="Tableau5.C3" office:value-type="float" office:value="1009">
            <text:p text:style-name="P3">1009</text:p>
          </table:table-cell>
          <table:table-cell table:style-name="Tableau5.A1" office:value-type="string">
            <text:p text:style-name="P5">FI</text:p>
          </table:table-cell>
          <table:table-cell table:style-name="Tableau5.A1" office:value-type="string">
            <text:p text:style-name="P5">an Fhionlainn</text:p>
          </table:table-cell>
          <table:table-cell table:style-name="Tableau5.C3" office:value-type="float" office:value="1024">
            <text:p text:style-name="P3">1024</text:p>
          </table:table-cell>
        </table:table-row>
        <table:table-row table:style-name="Tableau5.1">
          <table:table-cell table:style-name="Tableau5.A1" office:value-type="string">
            <text:p text:style-name="P5">CY</text:p>
          </table:table-cell>
          <table:table-cell table:style-name="Tableau5.A1" office:value-type="string">
            <text:p text:style-name="P5">an Chipir</text:p>
          </table:table-cell>
          <table:table-cell table:style-name="Tableau5.C3" office:value-type="float" office:value="521">
            <text:p text:style-name="P3">521</text:p>
          </table:table-cell>
          <table:table-cell table:style-name="Tableau5.A1" office:value-type="string">
            <text:p text:style-name="P5">SE</text:p>
          </table:table-cell>
          <table:table-cell table:style-name="Tableau5.A1" office:value-type="string">
            <text:p text:style-name="P5">an tSualainn</text:p>
          </table:table-cell>
          <table:table-cell table:style-name="Tableau5.C3" office:value-type="float" office:value="1009">
            <text:p text:style-name="P3">1009</text:p>
          </table:table-cell>
        </table:table-row>
      </table:table>
      <text:p text:style-name="Standard"/>
      <text:p text:style-name="P39">Corrlach earráide </text:p>
      <text:p text:style-name="Standard">Tá torthaí an tsuirbhé faoi réir lamháltais samplála. Leis an ‘corrlach earráide’, déantar éiginnteacht maidir le toradh suirbhé (nó muinín ann) a chainníochtú. Mar riail ghinearálta, dá mhéad agallamh a rinneadh (méid an tsampla), is ea is lú an lamháil earráide. Táirgfidh sampla 500 lamháil earráide nach mó ná 4.4 pointe céatadáin, agus táirgfidh sampla 1 000 lamháil earráide nach mó ná 3.1 pointe céatadáin.</text:p>
      <text:p text:style-name="Standard"><draw:frame draw:style-name="fr1" draw:name="Cadre4" text:anchor-type="paragraph" svg:x="-0.032cm" svg:y="5.032cm" svg:width="17.11cm" draw:z-index="25"><draw:text-box fo:min-height="3.683cm"><text:p text:style-name="P60">(tábla ó thuarascáil Eorabharaiméadair eile)</text:p><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Table_20_Contents"/></table:table-cell><table:table-cell table:style-name="Tableau34.A1" table:number-columns-spanned="10" office:value-type="string"><text:p text:style-name="P14">Corrlaigh Staidrimh mar gheall ar an bpróiseas samplála</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A1" table:number-columns-spanned="10" office:value-type="string"><text:p text:style-name="P3">(ag leibhéal muiníne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table:number-columns-spanned="6" office:value-type="string"><text:p text:style-name="P5">tá méideanna samplacha éagsúla i sraitheanna </text:p></table:table-cell><table:covered-table-cell/><table:covered-table-cell/><table:covered-table-cell/><table:covered-table-cell/><table:covered-table-cell/><table:table-cell table:style-name="Tableau34.A1" table:number-columns-spanned="6" office:value-type="string"><text:p text:style-name="P7">Tá torthaí éagsúla faoi deara i gcolúin</text:p></table:table-cell><table:covered-table-cell/><table:covered-table-cell/><table:covered-table-cell/><table:covered-table-cell/><table:covered-table-cell/></table:table-row><table:table-row table:style-name="Tableau34.1"><table:table-cell table:style-name="Tableau34.A1" office:value-type="string"><text:p text:style-name="P9"/></table:table-cell><table:table-cell table:style-name="Tableau34.B4" office:value-type="percentage" office:value="0.05"><text:p text:style-name="P3">5 %</text:p></table:table-cell><table:table-cell table:style-name="Tableau34.B4" office:value-type="percentage" office:value="0.1"><text:p text:style-name="P3">10 %</text:p></table:table-cell><table:table-cell table:style-name="Tableau34.B4" office:value-type="percentage" office:value="0.15"><text:p text:style-name="P3">15 %</text:p></table:table-cell><table:table-cell table:style-name="Tableau34.B4" office:value-type="percentage" office:value="0.2"><text:p text:style-name="P3">20 %</text:p></table:table-cell><table:table-cell table:style-name="Tableau34.B4" office:value-type="percentage" office:value="0.25"><text:p text:style-name="P3">25 %</text:p></table:table-cell><table:table-cell table:style-name="Tableau34.B4" office:value-type="percentage" office:value="0.3"><text:p text:style-name="P3">30 %</text:p></table:table-cell><table:table-cell table:style-name="Tableau34.B4" office:value-type="percentage" office:value="0.35"><text:p text:style-name="P3">35 %</text:p></table:table-cell><table:table-cell table:style-name="Tableau34.B4" office:value-type="percentage" office:value="0.4"><text:p text:style-name="P3">40 %</text:p></table:table-cell><table:table-cell table:style-name="Tableau34.B4" office:value-type="percentage" office:value="0.45"><text:p text:style-name="P3">45 %</text:p></table:table-cell><table:table-cell table:style-name="Tableau34.B4" office:value-type="percentage" office:value="0.5"><text:p text:style-name="P3">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3">95 %</text:p></table:table-cell><table:table-cell table:style-name="Tableau34.B4" office:value-type="percentage" office:value="0.9"><text:p text:style-name="P3">90 %</text:p></table:table-cell><table:table-cell table:style-name="Tableau34.B4" office:value-type="percentage" office:value="0.85"><text:p text:style-name="P3">85 %</text:p></table:table-cell><table:table-cell table:style-name="Tableau34.B4" office:value-type="percentage" office:value="0.8"><text:p text:style-name="P3">80 %</text:p></table:table-cell><table:table-cell table:style-name="Tableau34.B4" office:value-type="percentage" office:value="0.75"><text:p text:style-name="P3">75 %</text:p></table:table-cell><table:table-cell table:style-name="Tableau34.B4" office:value-type="percentage" office:value="0.7"><text:p text:style-name="P3">70 %</text:p></table:table-cell><table:table-cell table:style-name="Tableau34.B4" office:value-type="percentage" office:value="0.65"><text:p text:style-name="P3">65 %</text:p></table:table-cell><table:table-cell table:style-name="Tableau34.B4" office:value-type="percentage" office:value="0.6"><text:p text:style-name="P3">60 %</text:p></table:table-cell><table:table-cell table:style-name="Tableau34.B4" office:value-type="percentage" office:value="0.55"><text:p text:style-name="P3">55 %</text:p></table:table-cell><table:table-cell table:style-name="Tableau34.B4" office:value-type="percentage" office:value="0.5"><text:p text:style-name="P3">50 %</text:p></table:table-cell><table:table-cell table:style-name="Tableau34.A1" office:value-type="string"><text:p text:style-name="Table_20_Contents"/></table:table-cell></table:table-row><table:table-row table:style-name="Tableau34.1"><table:table-cell table:style-name="Tableau34.A1" office:value-type="string"><text:p text:style-name="P7">N=50 </text:p></table:table-cell><table:table-cell table:style-name="Tableau34.B6" office:value-type="float" office:value="6"><text:p text:style-name="P3">6,0</text:p></table:table-cell><table:table-cell table:style-name="Tableau34.B6" office:value-type="float" office:value="8.3"><text:p text:style-name="P3">8,3</text:p></table:table-cell><table:table-cell table:style-name="Tableau34.B6" office:value-type="float" office:value="9.9"><text:p text:style-name="P3">9,9</text:p></table:table-cell><table:table-cell table:style-name="Tableau34.B6" office:value-type="float" office:value="11.1"><text:p text:style-name="P3">11,1</text:p></table:table-cell><table:table-cell table:style-name="Tableau34.B6" office:value-type="float" office:value="12"><text:p text:style-name="P3">12,0</text:p></table:table-cell><table:table-cell table:style-name="Tableau34.B6" office:value-type="float" office:value="12.7"><text:p text:style-name="P3">12,7</text:p></table:table-cell><table:table-cell table:style-name="Tableau34.B6" office:value-type="float" office:value="13.2"><text:p text:style-name="P3">13,2</text:p></table:table-cell><table:table-cell table:style-name="Tableau34.B6" office:value-type="float" office:value="13.6"><text:p text:style-name="P3">13,6</text:p></table:table-cell><table:table-cell table:style-name="Tableau34.B6" office:value-type="float" office:value="13.8"><text:p text:style-name="P3">13,8</text:p></table:table-cell><table:table-cell table:style-name="Tableau34.B6" office:value-type="float" office:value="13.9"><text:p text:style-name="P3">13,9</text:p></table:table-cell><table:table-cell table:style-name="Tableau34.A1" office:value-type="string"><text:p text:style-name="P5">N=50</text:p></table:table-cell></table:table-row><table:table-row table:style-name="Tableau34.1"><table:table-cell table:style-name="Tableau34.A1" office:value-type="string"><text:p text:style-name="P7">N=500 </text:p></table:table-cell><table:table-cell table:style-name="Tableau34.B6" office:value-type="float" office:value="1.9"><text:p text:style-name="P3">1,9</text:p></table:table-cell><table:table-cell table:style-name="Tableau34.B6" office:value-type="float" office:value="2.6"><text:p text:style-name="P3">2,6</text:p></table:table-cell><table:table-cell table:style-name="Tableau34.B6" office:value-type="float" office:value="3.1"><text:p text:style-name="P3">3,1</text:p></table:table-cell><table:table-cell table:style-name="Tableau34.B6" office:value-type="float" office:value="3.5"><text:p text:style-name="P3">3,5</text:p></table:table-cell><table:table-cell table:style-name="Tableau34.B6" office:value-type="float" office:value="3.8"><text:p text:style-name="P3">3,8</text:p></table:table-cell><table:table-cell table:style-name="Tableau34.B6" office:value-type="float" office:value="4"><text:p text:style-name="P3">4,0</text:p></table:table-cell><table:table-cell table:style-name="Tableau34.B6" office:value-type="float" office:value="4.2"><text:p text:style-name="P3">4,2</text:p></table:table-cell><table:table-cell table:style-name="Tableau34.B6" office:value-type="float" office:value="4.3"><text:p text:style-name="P3">4,3</text:p></table:table-cell><table:table-cell table:style-name="Tableau34.B6" office:value-type="float" office:value="4.4"><text:p text:style-name="P3">4,4</text:p></table:table-cell><table:table-cell table:style-name="Tableau34.B6" office:value-type="float" office:value="4.4"><text:p text:style-name="P3">4,4</text:p></table:table-cell><table:table-cell table:style-name="Tableau34.A1" office:value-type="string"><text:p text:style-name="P5">N=500</text:p></table:table-cell></table:table-row><table:table-row table:style-name="Tableau34.1"><table:table-cell table:style-name="Tableau34.A1" office:value-type="string"><text:p text:style-name="P15">N=1000 </text:p></table:table-cell><table:table-cell table:style-name="Tableau34.B6" office:value-type="float" office:value="1.4"><text:p text:style-name="P16">1,4</text:p></table:table-cell><table:table-cell table:style-name="Tableau34.B6" office:value-type="float" office:value="1.9"><text:p text:style-name="P16">1,9</text:p></table:table-cell><table:table-cell table:style-name="Tableau34.B6" office:value-type="float" office:value="2.2"><text:p text:style-name="P16">2,2</text:p></table:table-cell><table:table-cell table:style-name="Tableau34.B6" office:value-type="float" office:value="2.5"><text:p text:style-name="P16">2,5</text:p></table:table-cell><table:table-cell table:style-name="Tableau34.B6" office:value-type="float" office:value="2.7"><text:p text:style-name="P16">2,7</text:p></table:table-cell><table:table-cell table:style-name="Tableau34.B6" office:value-type="float" office:value="2.8"><text:p text:style-name="P16">2,8</text:p></table:table-cell><table:table-cell table:style-name="Tableau34.B6" office:value-type="float" office:value="3"><text:p text:style-name="P16">3,0</text:p></table:table-cell><table:table-cell table:style-name="Tableau34.B6" office:value-type="float" office:value="3"><text:p text:style-name="P16">3,0</text:p></table:table-cell><table:table-cell table:style-name="Tableau34.B6" office:value-type="float" office:value="3.1"><text:p text:style-name="P16">3,1</text:p></table:table-cell><table:table-cell table:style-name="Tableau34.B6" office:value-type="float" office:value="3.1"><text:p text:style-name="P16">3,1</text:p></table:table-cell><table:table-cell table:style-name="Tableau34.A1" office:value-type="string"><text:p text:style-name="P17">N=1000</text:p></table:table-cell></table:table-row><table:table-row table:style-name="Tableau34.1"><table:table-cell table:style-name="Tableau34.A1" office:value-type="string"><text:p text:style-name="P7">N=1500 </text:p></table:table-cell><table:table-cell table:style-name="Tableau34.B6" office:value-type="float" office:value="1.1"><text:p text:style-name="P3">1,1</text:p></table:table-cell><table:table-cell table:style-name="Tableau34.B6" office:value-type="float" office:value="1.5"><text:p text:style-name="P3">1,5</text:p></table:table-cell><table:table-cell table:style-name="Tableau34.B6" office:value-type="float" office:value="1.8"><text:p text:style-name="P3">1,8</text:p></table:table-cell><table:table-cell table:style-name="Tableau34.B6" office:value-type="float" office:value="2"><text:p text:style-name="P3">2,0</text:p></table:table-cell><table:table-cell table:style-name="Tableau34.B6" office:value-type="float" office:value="2.2"><text:p text:style-name="P3">2,2</text:p></table:table-cell><table:table-cell table:style-name="Tableau34.B6" office:value-type="float" office:value="2.3"><text:p text:style-name="P3">2,3</text:p></table:table-cell><table:table-cell table:style-name="Tableau34.B6" office:value-type="float" office:value="2.4"><text:p text:style-name="P3">2,4</text:p></table:table-cell><table:table-cell table:style-name="Tableau34.B6" office:value-type="float" office:value="2.5"><text:p text:style-name="P3">2,5</text:p></table:table-cell><table:table-cell table:style-name="Tableau34.B6" office:value-type="float" office:value="2.5"><text:p text:style-name="P3">2,5</text:p></table:table-cell><table:table-cell table:style-name="Tableau34.B6" office:value-type="float" office:value="2.5"><text:p text:style-name="P3">2,5</text:p></table:table-cell><table:table-cell table:style-name="Tableau34.A1" office:value-type="string"><text:p text:style-name="P5">N=1500</text:p></table:table-cell></table:table-row><table:table-row table:style-name="Tableau34.1"><table:table-cell table:style-name="Tableau34.A1" office:value-type="string"><text:p text:style-name="P7">N=2000 </text:p></table:table-cell><table:table-cell table:style-name="Tableau34.B6" office:value-type="float" office:value="1"><text:p text:style-name="P3">1,0</text:p></table:table-cell><table:table-cell table:style-name="Tableau34.B6" office:value-type="float" office:value="1.3"><text:p text:style-name="P3">1,3</text:p></table:table-cell><table:table-cell table:style-name="Tableau34.B6" office:value-type="float" office:value="1.6"><text:p text:style-name="P3">1,6</text:p></table:table-cell><table:table-cell table:style-name="Tableau34.B6" office:value-type="float" office:value="1.8"><text:p text:style-name="P3">1,8</text:p></table:table-cell><table:table-cell table:style-name="Tableau34.B6" office:value-type="float" office:value="1.9"><text:p text:style-name="P3">1,9</text:p></table:table-cell><table:table-cell table:style-name="Tableau34.B6" office:value-type="float" office:value="2"><text:p text:style-name="P3">2,0</text:p></table:table-cell><table:table-cell table:style-name="Tableau34.B6" office:value-type="float" office:value="2.1"><text:p text:style-name="P3">2,1</text:p></table:table-cell><table:table-cell table:style-name="Tableau34.B6" office:value-type="float" office:value="2.1"><text:p text:style-name="P3">2,1</text:p></table:table-cell><table:table-cell table:style-name="Tableau34.B6" office:value-type="float" office:value="2.2"><text:p text:style-name="P3">2,2</text:p></table:table-cell><table:table-cell table:style-name="Tableau34.B6" office:value-type="float" office:value="2.2"><text:p text:style-name="P3">2,2</text:p></table:table-cell><table:table-cell table:style-name="Tableau34.A1" office:value-type="string"><text:p text:style-name="P5">N=2000</text:p></table:table-cell></table:table-row></table:table><text:p text:style-name="Frame_20_contents"/></draw:text-box></draw:frame></text:p>
      <text:p text:style-name="Standard"/>
      <text:p text:style-name="Standard"/>
      <text:p text:style-name="Standard"/>
      <text:p text:style-name="Standard"/>
      <text:p text:style-name="Standard"/>
      <text:p text:style-name="Standard"/>
      <text:p text:style-name="Standard"/>
      <text:h text:style-name="P73" text:outline-level="1"><text:bookmark-start text:name="__RefHeading___Toc4090_3967327191"/><text:span text:style-name="T7">8. Qu</text:span> estionnaire <text:bookmark-end text:name="__RefHeading___Toc4090_3967327191"/></text:h>
      <text:p text:style-name="Standard">Modh agallaimh: Ar Líne (CAWI) </text:p>
      <text:p text:style-name="Standard">Spriocdhaonra: Poiblí i gcoitinne, 15<text:span text:style-name="T7">+</text:span> </text:p>
      <text:p text:style-name="Standard">Clúdach: 27 mBallstát de chuid an Aontais </text:p>
      <text:p text:style-name="Standard">Dátaí oibre allamuigh: 19 go 24 Meitheamh 2026 </text:p>
      <text:p text:style-name="Standard">Ize an tsampla : 25904 agallamh (thart ar 1000 i dtíortha móra agus 500 i dtíortha níos lú) </text:p>
      <text:p text:style-name="P54">Ceisteanna sochdhéimeagrafacha a chumhdaítear: aois, inscne, oideachas, slí bheatha, réigiún, uirbiú, comhdhéanamh teaghlaigh agus deacrachtaí airgeadais.</text:p>
      <text:p text:style-name="Standard">An tAontas Eorpach: láidreachtaí, dúshláin agus tosaíochtaí </text:p>
      <text:p text:style-name="Standard"/>
      <text:p text:style-name="P61"><text:span text:style-name="T9">C1 : Cé</text:span><text:span text:style-name="T8"> acu díobh seo a leanas, dar leat, atá ar na príomhdhúshláin atá os comhair an Aontais faoi láthair? Roghnaigh suas le trí fhreagra le do thoil. </text:span></text:p>
      <text:p text:style-name="P55">(RANDOMISE 1-11 – MAX. 3 Freagraí)</text:p>
      <text:p text:style-name="Standard">Éagothromaíochtaí sóisialta 1 </text:p>
      <text:p text:style-name="Standard">Fás eacnamaíoch neamhleor 2 </text:p>
      <text:p text:style-name="Standard">Costas maireachtála 3 </text:p>
      <text:p text:style-name="Standard">An cogadh san Úcráin 4 </text:p>
      <text:p text:style-name="Standard">Coinbhleachtaí sa Mheánoirthear (M) 5 </text:p>
      <text:p text:style-name="Standard">An t-athrú aeráide agus saincheisteanna comhshaoil 6 </text:p>
      <text:p text:style-name="Standard">Imirce neamhrialta 7 </text:p>
      <text:p text:style-name="Standard">Coireacht agus sceimhlitheoireacht 8 </text:p>
      <text:p text:style-name="Standard">Tionchar na dteicneolaíochtaí digiteacha ar an tsochaí 9 </text:p>
      <text:p text:style-name="Standard">Bréagaisnéis agus cúbláil faisnéise 10 </text:p>
      <text:p text:style-name="Standard">Saincheisteanna slándála agus cosanta 11 </text:p>
      <text:p text:style-name="Standard">12 eile </text:p>
      <text:p text:style-name="Standard">Uimh. 13 </text:p>
      <text:p text:style-name="Standard">Níl a fhios agam 998 </text:p>
      <text:p text:style-name="Standard"/>
      <text:p text:style-name="Standard"/>
      <text:p text:style-name="P19"><text:span text:style-name="T10">Q2 Wh</text:span> ich de na réimsí seo a leanas, an gceapann tú gur cheart don Aontas aghaidh a thabhairt orthu mar thosaíocht? Roghnaigh suas le trí fhreagra le do thoil. </text:p>
      <text:p text:style-name="P55">(RANDOMISE 1-17 – MAX 3 ANSWERS)</text:p>
      <text:p text:style-name="Standard">Imirce neamhrialta 1 </text:p>
      <text:p text:style-name="Standard">An cogadh san Úcráin 2 </text:p>
      <text:p text:style-name="Standard">Slándáil agus cosaint 3 </text:p>
      <text:p text:style-name="Standard">An geilleagar agus an t-airgeadas poiblí 4 </text:p>
      <text:p text:style-name="Standard">Tionsclaíocht agus iomaíochas 5 </text:p>
      <text:p text:style-name="Standard">Talmhaíocht agus slándáil bia 6 </text:p>
      <text:p text:style-name="Standard"><text:soft-page-break/>An t-athrú aeráide agus an comhshaol 7 </text:p>
      <text:p text:style-name="Standard">Oideachas agus oiliúint 8 </text:p>
      <text:p text:style-name="Standard">Poist, comhionannas sóisialta agus scileanna 9 </text:p>
      <text:p text:style-name="Standard">Fuinneamh 10 </text:p>
      <text:p text:style-name="Standard">Trádáil 11 </text:p>
      <text:p text:style-name="Standard">Taighde agus nuálaíocht 12 </text:p>
      <text:p text:style-name="Standard">Sláinte phoiblí 13 </text:p>
      <text:p text:style-name="Standard">Tionchar na dteicneolaíochtaí digiteacha ar an tsochaí (N) 14 </text:p>
      <text:p text:style-name="Standard">An daonlathas, cearta an duine agus an smacht reachta 15 </text:p>
      <text:p text:style-name="Standard">Coinbhleachtaí sa Mheánoirthear (N) 16 </text:p>
      <text:p text:style-name="Standard">Eile 17 </text:p>
      <text:p text:style-name="Standard">Ceann ar bith 18 </text:p>
      <text:p text:style-name="Standard">Níl a fhios agam 998 </text:p>
      <text:p text:style-name="Standard"/>
      <text:p text:style-name="P18"><text:span text:style-name="T17">An daonlathas</text:span> agus an smacht reachta san Aontas Eorpach </text:p>
      <text:p text:style-name="Standard"/>
      <text:p text:style-name="Standard"><text:span text:style-name="T12">C3</text:span> <text:span text:style-name="T11">I do thuairim, cé acu díobh seo a leanas na gnéithe is tábhachtaí de shochaí dhaonlathach?</text:span> </text:p>
      <text:p text:style-name="P55">(RANDOMISE 1-10 – MAX 3 ANSWERS)</text:p>
      <text:p text:style-name="Standard">Toghcháin shaora chóra 1 </text:p>
      <text:p text:style-name="Standard">Saoirse cainte / saoirse cainte 2 </text:p>
      <text:p text:style-name="Standard">Saoirse agus neamhspleáchas na meán 3 </text:p>
      <text:p text:style-name="Standard">An smacht reachta a urramú agus cearta bunúsacha a chosaint 4 </text:p>
      <text:p text:style-name="Standard">Córas ceartais neamhspleách 5 </text:p>
      <text:p text:style-name="Standard">Saoránaigh a bheith in ann páirt a ghlacadh i ndíospóireacht phoiblí agus i gcinnteoireacht 6 </text:p>
      <text:p text:style-name="Standard">Trédhearcacht agus cuntasacht na gceannairí polaitiúla 7 </text:p>
      <text:p text:style-name="Standard">Urraim do chearta mionlach 8 </text:p>
      <text:p text:style-name="Standard">An t-éilliú a chomhrac 9 </text:p>
      <text:p text:style-name="Standard">Freasúra láidir in ann an rialtas a cháineadh 10 </text:p>
      <text:p text:style-name="Standard">Eile 11 </text:p>
      <text:p text:style-name="Standard">Níl aon cheann de na 12 </text:p>
      <text:p text:style-name="Standard">Níl a fhios agam 13 </text:p>
      <text:p text:style-name="Standard"/>
      <text:p text:style-name="P18"><text:span text:style-name="T10">Q4 Ov</text:span> erall, cé chomh sásta nó míshásta atá tú leis an meas ar an smacht reachta i... </text:p>
      <text:p text:style-name="P22">(Aon Fhreagra Amháin)</text:p>
      <table:table table:name="Tableau6" table:style-name="Tableau6">
        <table:table-column table:style-name="Tableau6.A"/>
        <table:table-column table:style-name="Tableau6.B"/>
        <table:table-column table:style-name="Tableau6.C" table:number-columns-repeated="4"/>
        <table:table-column table:style-name="Tableau6.G"/>
        <table:table-row>
          <table:table-cell table:style-name="Tableau6.A1" office:value-type="string">
            <text:p text:style-name="Table_20_Contents"/>
          </table:table-cell>
          <table:table-cell table:style-name="Tableau6.A1" office:value-type="string">
            <text:p text:style-name="Table_20_Contents"/>
          </table:table-cell>
          <table:table-cell table:style-name="Tableau6.A1" office:value-type="string">
            <text:p text:style-name="P21">An-sásta</text:p>
          </table:table-cell>
          <table:table-cell table:style-name="Tableau6.A1" office:value-type="string">
            <text:p text:style-name="P21">Sásta go leor</text:p>
          </table:table-cell>
          <table:table-cell table:style-name="Tableau6.A1" office:value-type="string">
            <text:p text:style-name="P21">Bhí sé míshásta go leor</text:p>
          </table:table-cell>
          <table:table-cell table:style-name="Tableau6.A1" office:value-type="string">
            <text:p text:style-name="P21">An-mhíshásta</text:p>
          </table:table-cell>
          <table:table-cell table:style-name="Tableau6.A1" office:value-type="string">
            <text:p text:style-name="P21">Níl a fhios agam</text:p>
          </table:table-cell>
        </table:table-row>
        <table:table-row table:style-name="Tableau6.2">
          <table:table-cell table:style-name="Tableau6.A1" office:value-type="string">
            <text:p text:style-name="P21">1</text:p>
          </table:table-cell>
          <table:table-cell table:style-name="Tableau6.A1" office:value-type="string">
            <text:p text:style-name="P21">(Ár dTír)</text:p>
          </table:table-cell>
          <table:table-cell table:style-name="Tableau6.A1" office:value-type="string">
            <text:p text:style-name="P21">1</text:p>
          </table:table-cell>
          <table:table-cell table:style-name="Tableau6.A1" office:value-type="string">
            <text:p text:style-name="P21">2</text:p>
          </table:table-cell>
          <table:table-cell table:style-name="Tableau6.A1" office:value-type="string">
            <text:p text:style-name="P21">3</text:p>
          </table:table-cell>
          <table:table-cell table:style-name="Tableau6.A1" office:value-type="string">
            <text:p text:style-name="P21">4</text:p>
          </table:table-cell>
          <table:table-cell table:style-name="Tableau6.A1" office:value-type="string">
            <text:p text:style-name="P21">998</text:p>
          </table:table-cell>
        </table:table-row>
        <table:table-row>
          <table:table-cell table:style-name="Tableau6.A1" office:value-type="string">
            <text:p text:style-name="P21">2</text:p>
          </table:table-cell>
          <table:table-cell table:style-name="Tableau6.A1" office:value-type="string">
            <text:p text:style-name="P21">An tAontas Eorpach</text:p>
          </table:table-cell>
          <table:table-cell table:style-name="Tableau6.A1" office:value-type="string">
            <text:p text:style-name="P21">1</text:p>
          </table:table-cell>
          <table:table-cell table:style-name="Tableau6.A1" office:value-type="string">
            <text:p text:style-name="P21">2</text:p>
          </table:table-cell>
          <table:table-cell table:style-name="Tableau6.A1" office:value-type="string">
            <text:p text:style-name="P21">3</text:p>
          </table:table-cell>
          <table:table-cell table:style-name="Tableau6.A1" office:value-type="string">
            <text:p text:style-name="P21">4</text:p>
          </table:table-cell>
          <table:table-cell table:style-name="Tableau6.A1" office:value-type="string">
            <text:p text:style-name="P21">998</text:p>
          </table:table-cell>
        </table:table-row>
      </table:table>
      <text:p text:style-name="Standard"/>
      <text:p text:style-name="P18"><text:span text:style-name="T10">C5</text:span> I gcás gach ceann de na gníomhartha seo a leanas, inis dom an gceapann tú go bhfuil sé éifeachtach<text:span text:style-name="T10"> nó</text:span> nach bhfuil<text:span text:style-name="T10"> agus cinntí polaitiúla á</text:span> ndéanamh ar leibhéal an Aontais tar éis na dtoghchán? </text:p>
      <text:p text:style-name="P22"><text:soft-page-break/>(RANDOMISE – Líne Piaraí Freagartha Amháin)</text:p>
      <text:p text:style-name="Standard"><text:s/></text:p>
      <table:table table:name="Tableau7" table:style-name="Tableau7">
        <table:table-column table:style-name="Tableau7.A"/>
        <table:table-column table:style-name="Tableau7.B"/>
        <table:table-column table:style-name="Tableau7.C"/>
        <table:table-column table:style-name="Tableau7.D"/>
        <table:table-column table:style-name="Tableau7.E"/>
        <table:table-column table:style-name="Tableau7.F"/>
        <table:table-column table:style-name="Tableau7.G"/>
        <table:table-row>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P21">An-éifeachtach</text:p>
          </table:table-cell>
          <table:table-cell table:style-name="Tableau7.A1" office:value-type="string">
            <text:p text:style-name="P21">Éifeachtach go cóir</text:p>
          </table:table-cell>
          <table:table-cell table:style-name="Tableau7.A1" office:value-type="string">
            <text:p text:style-name="P21">Níl sé an-éifeachtach</text:p>
          </table:table-cell>
          <table:table-cell table:style-name="Tableau7.A1" office:value-type="string">
            <text:p text:style-name="P21">Níl sé éifeachtach ar chor ar bith</text:p>
          </table:table-cell>
          <table:table-cell table:style-name="Tableau7.A1" office:value-type="string">
            <text:p text:style-name="P21">Níl a fhios agam</text:p>
          </table:table-cell>
        </table:table-row>
        <table:table-row>
          <table:table-cell table:style-name="Tableau7.A1" office:value-type="string">
            <text:p text:style-name="P21">1</text:p>
          </table:table-cell>
          <table:table-cell table:style-name="Tableau7.A1" office:value-type="string">
            <text:p text:style-name="P21">A bheith ina chomhalta de chomhlachas nó d’eagraíocht neamhrialtasach</text:p>
          </table:table-cell>
          <table:table-cell table:style-name="Tableau7.A1" office:value-type="string">
            <text:p text:style-name="P21">1</text:p>
          </table:table-cell>
          <table:table-cell table:style-name="Tableau7.A1" office:value-type="string">
            <text:p text:style-name="P21">2</text:p>
          </table:table-cell>
          <table:table-cell table:style-name="Tableau7.A1" office:value-type="string">
            <text:p text:style-name="P21">3</text:p>
          </table:table-cell>
          <table:table-cell table:style-name="Tableau7.A1" office:value-type="string">
            <text:p text:style-name="P21">4</text:p>
          </table:table-cell>
          <table:table-cell table:style-name="Tableau7.A1" office:value-type="string">
            <text:p text:style-name="P21">998</text:p>
          </table:table-cell>
        </table:table-row>
        <table:table-row>
          <table:table-cell table:style-name="Tableau7.A1" office:value-type="string">
            <text:p text:style-name="P21">2</text:p>
          </table:table-cell>
          <table:table-cell table:style-name="Tableau7.A1" office:value-type="string">
            <text:p text:style-name="Table_20_Contents">Glac páirt i dTionscnamh Eorpach ó na Saoránaigh (iarraidh arna síniú ag aon mhilliún saoránach ar a laghad ar fud seacht mBallstát ar a laghad ina n-iarrtar ar an gCoimisiún Eorpach dlíthe nua a mholadh i réimsí ina bhfuil cumhachtaí ag an gCoimisiún gníomhú) nó Painéal Saoránach Eorpach (tionól saoránach a roghnaítear go randamach ar leibhéal an Aontais ag obair le chéile ar mholtaí beartais) </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3</text:p>
          </table:table-cell>
          <table:table-cell table:style-name="Tableau7.A1" office:value-type="string">
            <text:p text:style-name="P58">Páirt a ghlacadh i ngluaiseachtaí polaitiúla páirtithe nó ceardchumainn</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4</text:p>
          </table:table-cell>
          <table:table-cell table:style-name="Tableau7.A1" office:value-type="string">
            <text:p text:style-name="P58">Táirgí áirithe a bhaghcatáil nó a cheannach ar chúiseanna polaitiúla, eiticiúla nó comhshaoil </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row>
          <table:table-cell table:style-name="Tableau7.A1" office:value-type="string">
            <text:p text:style-name="P21">5</text:p>
          </table:table-cell>
          <table:table-cell table:style-name="Tableau7.A1" office:value-type="string">
            <text:p text:style-name="P58">Glac páirt i léirsiú nó in agóid</text:p>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cell table:style-name="Tableau7.A1" office:value-type="string">
            <text:p text:style-name="Table_20_Contents"/>
          </table:table-cell>
        </table:table-row>
      </table:table>
      <text:p text:style-name="Standard"/>
      <text:p text:style-name="P18">Neamhspleáchas agus trádáil </text:p>
      <text:p text:style-name="P18"><text:span text:style-name="T10">C6 </text:span>Cá mhéad a aontaíonn tú nó nach n-aontaíonn tú leis na ráitis seo a leanas? </text:p>
      <text:p text:style-name="P55">(Ró-ráta – Líne Piaraí Freagróra Amháin)</text:p>
      <text:p text:style-name="P24"/>
      <table:table table:name="Tableau8" table:style-name="Tableau8">
        <table:table-column table:style-name="Tableau8.A"/>
        <table:table-column table:style-name="Tableau8.B"/>
        <table:table-column table:style-name="Tableau8.C" table:number-columns-repeated="4"/>
        <table:table-column table:style-name="Tableau8.G"/>
        <table:table-row>
          <table:table-cell table:style-name="Tableau8.A1" office:value-type="string">
            <text:p text:style-name="P23"/>
          </table:table-cell>
          <table:table-cell table:style-name="Tableau8.A1" office:value-type="string">
            <text:p text:style-name="P23"/>
          </table:table-cell>
          <table:table-cell table:style-name="Tableau8.A1" office:value-type="string">
            <text:p text:style-name="P21">Aontaím go hiomlán</text:p>
          </table:table-cell>
          <table:table-cell table:style-name="Tableau8.A1" office:value-type="string">
            <text:p text:style-name="P21">Tá sé i gceist go n-aontófar</text:p>
          </table:table-cell>
          <table:table-cell table:style-name="Tableau8.A1" office:value-type="string">
            <text:p text:style-name="P21">Tá sé i gceist easaontú</text:p>
          </table:table-cell>
          <table:table-cell table:style-name="Tableau8.A1" office:value-type="string">
            <text:p text:style-name="P21">Easaontaím go hiomlán</text:p>
          </table:table-cell>
          <table:table-cell table:style-name="Tableau8.A1" office:value-type="string">
            <text:p text:style-name="P21">Níl a fhios agam</text:p>
          </table:table-cell>
        </table:table-row>
        <table:table-row table:style-name="Tableau8.2">
          <table:table-cell table:style-name="Tableau8.A1" office:value-type="string">
            <text:p text:style-name="P21">1</text:p>
          </table:table-cell>
          <table:table-cell table:style-name="Tableau8.A1" office:value-type="string">
            <text:p text:style-name="P21">Is féidir leis na Ballstáit torthaí níos fearr a bhaint amach sa chaibidlíocht trádála trí oibriú le chéile ar leibhéal an Aontais </text:p>
          </table:table-cell>
          <table:table-cell table:style-name="Tableau8.A1" office:value-type="string">
            <text:p text:style-name="P21">1</text:p>
          </table:table-cell>
          <table:table-cell table:style-name="Tableau8.A1" office:value-type="string">
            <text:p text:style-name="P21">2</text:p>
          </table:table-cell>
          <table:table-cell table:style-name="Tableau8.A1" office:value-type="string">
            <text:p text:style-name="P21">3</text:p>
          </table:table-cell>
          <table:table-cell table:style-name="Tableau8.A1" office:value-type="string">
            <text:p text:style-name="P21">4</text:p>
          </table:table-cell>
          <table:table-cell table:style-name="Tableau8.A1" office:value-type="string">
            <text:p text:style-name="P21">998</text:p>
          </table:table-cell>
        </table:table-row>
        <table:table-row>
          <table:table-cell table:style-name="Tableau8.A1" office:value-type="string">
            <text:p text:style-name="P21">2</text:p>
          </table:table-cell>
          <table:table-cell table:style-name="Tableau8.A1" office:value-type="string">
            <text:p text:style-name="P21">Ba cheart don Aontas a neamhspleáchas eacnamaíoch a neartú trína chaidreamh trádála a éagsúlú</text:p>
          </table:table-cell>
          <table:table-cell table:style-name="Tableau8.A1" office:value-type="string">
            <text:p text:style-name="P21">1</text:p>
          </table:table-cell>
          <table:table-cell table:style-name="Tableau8.A1" office:value-type="string">
            <text:p text:style-name="P21">2</text:p>
          </table:table-cell>
          <table:table-cell table:style-name="Tableau8.A1" office:value-type="string">
            <text:p text:style-name="P21">3</text:p>
          </table:table-cell>
          <table:table-cell table:style-name="Tableau8.A1" office:value-type="string">
            <text:p text:style-name="P21">4</text:p>
          </table:table-cell>
          <table:table-cell table:style-name="Tableau8.A1" office:value-type="string">
            <text:p text:style-name="P21">998</text:p>
          </table:table-cell>
        </table:table-row>
      </table:table>
      <text:p text:style-name="P24"/>
      <text:p text:style-name="P18"><text:span text:style-name="T10">D</text:span> efence, lena n-áirítear an Straitéis Slándála a bheidh ann amach anseo</text:p>
      <text:p text:style-name="P18"><text:span text:style-name="T10">C</text:span> 7 I bhfianaise an chomhthéacs idirnáisiúnta atá ann faoi láthair, cá mhéad a aontaíonn tú nó nach n-aontaíonn tú leis na ráitis seo a leanas?</text:p>
      <text:p text:style-name="P55">(Ró-ráta – Líne Piaraí Freagróra Amháin)</text:p>
      <text:p text:style-name="P24"/>
      <table:table table:name="Tableau9" table:style-name="Tableau9">
        <table:table-column table:style-name="Tableau9.A"/>
        <table:table-column table:style-name="Tableau9.B"/>
        <table:table-column table:style-name="Tableau9.C"/>
        <table:table-column table:style-name="Tableau9.D" table:number-columns-repeated="3"/>
        <table:table-column table:style-name="Tableau9.G"/>
        <table:table-row>
          <table:table-cell table:style-name="Tableau9.A1" office:value-type="string">
            <text:p text:style-name="P23"/>
          </table:table-cell>
          <table:table-cell table:style-name="Tableau9.A1" office:value-type="string">
            <text:p text:style-name="P23"/>
          </table:table-cell>
          <table:table-cell table:style-name="Tableau9.A1" office:value-type="string">
            <text:p text:style-name="P21">Aontaím go hiomlán</text:p>
          </table:table-cell>
          <table:table-cell table:style-name="Tableau9.A1" office:value-type="string">
            <text:p text:style-name="P21">Tá sé i gceist go n-aontófar</text:p>
          </table:table-cell>
          <table:table-cell table:style-name="Tableau9.A1" office:value-type="string">
            <text:p text:style-name="P21">Tá sé i gceist easaontú</text:p>
          </table:table-cell>
          <table:table-cell table:style-name="Tableau9.A1" office:value-type="string">
            <text:p text:style-name="P21">Easaontaím go hiomlán</text:p>
          </table:table-cell>
          <table:table-cell table:style-name="Tableau9.A1" office:value-type="string">
            <text:p text:style-name="P21">Níl a fhios agam</text:p>
          </table:table-cell>
        </table:table-row>
        <table:table-row table:style-name="Tableau9.2">
          <table:table-cell table:style-name="Tableau9.A1" office:value-type="string">
            <text:p text:style-name="P21">1</text:p>
          </table:table-cell>
          <table:table-cell table:style-name="Tableau9.A1" office:value-type="string">
            <text:p text:style-name="P21">Tá slándáil (Ár dTír) faoi bhagairt </text:p>
          </table:table-cell>
          <table:table-cell table:style-name="Tableau9.A1" office:value-type="string">
            <text:p text:style-name="P21">1</text:p>
          </table:table-cell>
          <table:table-cell table:style-name="Tableau9.A1" office:value-type="string">
            <text:p text:style-name="P21">2</text:p>
          </table:table-cell>
          <table:table-cell table:style-name="Tableau9.A1" office:value-type="string">
            <text:p text:style-name="P21">3</text:p>
          </table:table-cell>
          <table:table-cell table:style-name="Tableau9.A1" office:value-type="string">
            <text:p text:style-name="P21">4</text:p>
          </table:table-cell>
          <table:table-cell table:style-name="Tableau9.A1" office:value-type="string">
            <text:p text:style-name="P21">998</text:p>
          </table:table-cell>
        </table:table-row>
        <table:table-row>
          <table:table-cell table:style-name="Tableau9.A1" office:value-type="string">
            <text:p text:style-name="P21">2</text:p>
          </table:table-cell>
          <table:table-cell table:style-name="Tableau9.A1" office:value-type="string">
            <text:p text:style-name="P21">Ba cheart don Aontas a chumas a neartú chun é féin a chosaint go neamhspleách ar bhagairtí seachtracha a d’fhéadfadh a bheith ann (N) </text:p>
          </table:table-cell>
          <table:table-cell table:style-name="Tableau9.A1" office:value-type="string">
            <text:p text:style-name="P21">1</text:p>
          </table:table-cell>
          <table:table-cell table:style-name="Tableau9.A1" office:value-type="string">
            <text:p text:style-name="P21">2</text:p>
          </table:table-cell>
          <table:table-cell table:style-name="Tableau9.A1" office:value-type="string">
            <text:p text:style-name="P21">3</text:p>
          </table:table-cell>
          <table:table-cell table:style-name="Tableau9.A1" office:value-type="string">
            <text:p text:style-name="P21">4</text:p>
          </table:table-cell>
          <table:table-cell table:style-name="Tableau9.A1" office:value-type="string">
            <text:p text:style-name="P21">998</text:p>
          </table:table-cell>
        </table:table-row>
      </table:table>
      <text:p text:style-name="P24"><text:soft-page-break/></text:p>
      <text:p text:style-name="P18"><text:span text:style-name="T10">C8</text:span> Cá mhéad atá muinín agat as an Aontas Eorpach chun an tslándáil agus an chosaint a neartú san Eoraip agus chun cosaint níos fearr a thabhairt dá shaoránaigh? </text:p>
      <text:p text:style-name="P55">(Aon Fhreagra Amháin)</text:p>
      <table:table table:name="Tableau10" table:style-name="Tableau10">
        <table:table-column table:style-name="Tableau10.A"/>
        <table:table-column table:style-name="Tableau10.B"/>
        <table:table-row>
          <table:table-cell table:style-name="Tableau10.A1" office:value-type="string">
            <text:p text:style-name="P21">Iontaobhas iomlán</text:p>
          </table:table-cell>
          <table:table-cell table:style-name="Tableau10.A1" office:value-type="string">
            <text:p text:style-name="P21">1</text:p>
          </table:table-cell>
        </table:table-row>
        <table:table-row>
          <table:table-cell table:style-name="Tableau10.A1" office:value-type="string">
            <text:p text:style-name="P21">Tend to trust</text:p>
          </table:table-cell>
          <table:table-cell table:style-name="Tableau10.A1" office:value-type="string">
            <text:p text:style-name="P21">2</text:p>
          </table:table-cell>
        </table:table-row>
        <table:table-row>
          <table:table-cell table:style-name="Tableau10.A1" office:value-type="string">
            <text:p text:style-name="P21">Ná bíodh muinín agat as</text:p>
          </table:table-cell>
          <table:table-cell table:style-name="Tableau10.A1" office:value-type="string">
            <text:p text:style-name="P21">3</text:p>
          </table:table-cell>
        </table:table-row>
        <table:table-row>
          <table:table-cell table:style-name="Tableau10.A1" office:value-type="string">
            <text:p text:style-name="P21">Ná bíodh muinín agat as ar chor ar bith</text:p>
          </table:table-cell>
          <table:table-cell table:style-name="Tableau10.A1" office:value-type="string">
            <text:p text:style-name="P21">4</text:p>
          </table:table-cell>
        </table:table-row>
        <table:table-row>
          <table:table-cell table:style-name="Tableau10.A1" office:value-type="string">
            <text:p text:style-name="P21">Níl a fhios agam </text:p>
          </table:table-cell>
          <table:table-cell table:style-name="Tableau10.A1" office:value-type="string">
            <text:p text:style-name="P21">4</text:p>
          </table:table-cell>
        </table:table-row>
      </table:table>
      <text:p text:style-name="P22"/>
      <text:p text:style-name="P22"/>
      <text:p text:style-name="P18">Géarchéim fuinnimh </text:p>
      <text:p text:style-name="P18"><text:span text:style-name="T10">C9</text:span> I do thuairim, cad a d’fhéadfadh cabhrú leis an Aontas aistriú ó bhreoslaí iontaise? </text:p>
      <text:p text:style-name="P55">(Tá an chéad cheann eisiach – agus níl sé neamhdhíobhálach – an Fhrainc)</text:p>
      <text:p text:style-name="P22"/>
      <table:table table:name="Tableau11" table:style-name="Tableau11">
        <table:table-column table:style-name="Tableau11.A"/>
        <table:table-column table:style-name="Tableau11.B"/>
        <table:table-row table:style-name="Tableau11.1">
          <table:table-cell table:style-name="Tableau11.A1" office:value-type="string">
            <text:p text:style-name="P5">Leictriú níos mó </text:p>
          </table:table-cell>
          <table:table-cell table:style-name="Tableau11.B1" office:value-type="float" office:value="1">
            <text:p text:style-name="P7">1</text:p>
          </table:table-cell>
        </table:table-row>
        <table:table-row table:style-name="Tableau11.1">
          <table:table-cell table:style-name="Tableau11.A1" office:value-type="string">
            <text:p text:style-name="P5">Úsáid fuinnimh a laghdú trí bhearta éifeachtúlachta fuinnimh </text:p>
          </table:table-cell>
          <table:table-cell table:style-name="Tableau11.B1" office:value-type="float" office:value="2">
            <text:p text:style-name="P7">2</text:p>
          </table:table-cell>
        </table:table-row>
        <table:table-row table:style-name="Tableau11.1">
          <table:table-cell table:style-name="Tableau11.A1" office:value-type="string">
            <text:p text:style-name="P5">Gníomhaíochtaí áitiúla amhail pobail fuinnimh a chur chun cinn </text:p>
          </table:table-cell>
          <table:table-cell table:style-name="Tableau11.B1" office:value-type="float" office:value="3">
            <text:p text:style-name="P7">3</text:p>
          </table:table-cell>
        </table:table-row>
        <table:table-row table:style-name="Tableau11.1">
          <table:table-cell table:style-name="Tableau11.A1" office:value-type="string">
            <text:p text:style-name="P5">Acmhainneacht fuinnimh in-athnuaite níos mó a fhorbairt trí e.g. feirmeacha gaoithe nua agus páirceanna gréine </text:p>
          </table:table-cell>
          <table:table-cell table:style-name="Tableau11.B1" office:value-type="float" office:value="4">
            <text:p text:style-name="P7">4</text:p>
          </table:table-cell>
        </table:table-row>
        <table:table-row table:style-name="Tableau11.1">
          <table:table-cell table:style-name="Tableau11.A1" office:value-type="string">
            <text:p text:style-name="P5">Infheistíocht a dhéanamh i réitigh núicléacha </text:p>
          </table:table-cell>
          <table:table-cell table:style-name="Tableau11.B1" office:value-type="float" office:value="5">
            <text:p text:style-name="P7">5</text:p>
          </table:table-cell>
        </table:table-row>
        <table:table-row table:style-name="Tableau11.1">
          <table:table-cell table:style-name="Tableau11.A1" office:value-type="string">
            <text:p text:style-name="P5">Eile </text:p>
          </table:table-cell>
          <table:table-cell table:style-name="Tableau11.B1" office:value-type="float" office:value="6">
            <text:p text:style-name="P7">6</text:p>
          </table:table-cell>
        </table:table-row>
        <table:table-row table:style-name="Tableau11.1">
          <table:table-cell table:style-name="Tableau11.A1" office:value-type="string">
            <text:p text:style-name="P5">Níl a fhios agam </text:p>
          </table:table-cell>
          <table:table-cell table:style-name="Tableau11.B1" office:value-type="float" office:value="998">
            <text:p text:style-name="P7">998</text:p>
          </table:table-cell>
        </table:table-row>
      </table:table>
      <text:p text:style-name="P22"/>
      <text:p text:style-name="P18">1. Ar an gcéad dul síos? </text:p>
      <text:p text:style-name="P18">2. Agus ansin? </text:p>
      <text:p text:style-name="Standard"/>
      <text:p text:style-name="Standard"/>
      <text:p text:style-name="Standard"/>
      <text:p text:style-name="P18"><text:span text:style-name="T10">Q10 W</text:span> hich, más ann dó, de na gníomhaíochtaí seo a leanas a rinne tú mar fhreagairt ar an méadú ar phraghsanna fuinnimh tar éis thús an chogaidh san Iaráin (deireadh mhí Feabhra 2026) chun do thomhaltas fuinnimh a laghdú agus d’úsáid fuinnimh a bhainistiú ar bhealach níos gníomhaí? <text:span text:style-name="T17">Tá tú ...</text:span></text:p>
      <text:p text:style-name="P55">(Freagraithe Inmharthana atá Inmharthana – NÍL AON AGUS DÉANAMH Eisceachtúil – DÉANAMH)</text:p>
      <text:p text:style-name="Standard"/>
      <table:table table:name="Tableau12" table:style-name="Tableau12">
        <table:table-column table:style-name="Tableau12.A"/>
        <table:table-column table:style-name="Tableau12.B"/>
        <table:table-row table:style-name="Tableau12.1">
          <table:table-cell table:style-name="Tableau12.A1" office:value-type="string">
            <text:p text:style-name="P5">Úsáid laghdaithe téimh nó fuaraithe </text:p>
          </table:table-cell>
          <table:table-cell table:style-name="Tableau12.B1" office:value-type="float" office:value="1">
            <text:p text:style-name="P7">1</text:p>
          </table:table-cell>
        </table:table-row>
        <table:table-row table:style-name="Tableau12.1">
          <table:table-cell table:style-name="Tableau12.A1" office:value-type="string">
            <text:p text:style-name="P5">Ídiú leictreachais foriomlán laghdaithe </text:p>
          </table:table-cell>
          <table:table-cell table:style-name="Tableau12.B1" office:value-type="float" office:value="2">
            <text:p text:style-name="P7">2</text:p>
          </table:table-cell>
        </table:table-row>
        <table:table-row table:style-name="Tableau12.1">
          <table:table-cell table:style-name="Tableau12.A1" office:value-type="string">
            <text:p text:style-name="P5">Feabhas a chur ar insliú nó ar fheidhmíocht fuinnimh do thí </text:p>
          </table:table-cell>
          <table:table-cell table:style-name="Tableau12.B1" office:value-type="float" office:value="3">
            <text:p text:style-name="P7">3</text:p>
          </table:table-cell>
        </table:table-row>
        <table:table-row table:style-name="Tableau12.1">
          <table:table-cell table:style-name="Tableau12.A1" office:value-type="string">
            <text:p text:style-name="P5">Infheistiú i bhfearais atá níos tíosaí ar fhuinneamh </text:p>
          </table:table-cell>
          <table:table-cell table:style-name="Tableau12.B1" office:value-type="float" office:value="4">
            <text:p text:style-name="P7">4</text:p>
          </table:table-cell>
        </table:table-row>
        <table:table-row table:style-name="Tableau12.1">
          <table:table-cell table:style-name="Tableau12.A1" office:value-type="string">
            <text:p text:style-name="P5">Faireachán níos dlúithe a dhéanamh ar d’ídiú fuinnimh </text:p>
          </table:table-cell>
          <table:table-cell table:style-name="Tableau12.B1" office:value-type="float" office:value="5">
            <text:p text:style-name="P7">5</text:p>
          </table:table-cell>
        </table:table-row>
        <table:table-row table:style-name="Tableau12.1">
          <table:table-cell table:style-name="Tableau12.A1" office:value-type="string">
            <text:p text:style-name="P5">Do sholáthróir fuinnimh nó do chonradh fuinnimh a chur i gcomparáid nó a athrú </text:p>
          </table:table-cell>
          <table:table-cell table:style-name="Tableau12.B1" office:value-type="float" office:value="6">
            <text:p text:style-name="P7">6</text:p>
          </table:table-cell>
        </table:table-row>
        <table:table-row table:style-name="Tableau12.1">
          <table:table-cell table:style-name="Tableau12.A1" office:value-type="string">
            <text:p text:style-name="P5">Uirlisí nó aipeanna cliste a úsáidtear chun úsáid fuinnimh a bhainistiú </text:p>
          </table:table-cell>
          <table:table-cell table:style-name="Tableau12.B1" office:value-type="float" office:value="7">
            <text:p text:style-name="P7">7</text:p>
          </table:table-cell>
        </table:table-row>
        <text:soft-page-break/>
        <table:table-row table:style-name="Tableau12.1">
          <table:table-cell table:style-name="Tableau12.A1" office:value-type="string">
            <text:p text:style-name="P5">Úsáid fuinnimh choigeartaithe chun tairbhe a bhaint as praghsanna níos ísle nó tomhaltas laghdaithe ag uaireanta le praghsanna níos airde (e.g. ar maidin, tráthnóna) </text:p>
          </table:table-cell>
          <table:table-cell table:style-name="Tableau12.B1" office:value-type="float" office:value="8">
            <text:p text:style-name="P7">8</text:p>
          </table:table-cell>
        </table:table-row>
        <table:table-row table:style-name="Tableau12.1">
          <table:table-cell table:style-name="Tableau12.A1" office:value-type="string">
            <text:p text:style-name="P5">Réitigh fuinnimh in-athnuaite a shuiteáiltear nó a mheastar a shuiteáil (e.g. grianphainéil) </text:p>
          </table:table-cell>
          <table:table-cell table:style-name="Tableau12.B1" office:value-type="float" office:value="9">
            <text:p text:style-name="P7">9</text:p>
          </table:table-cell>
        </table:table-row>
        <table:table-row table:style-name="Tableau12.1">
          <table:table-cell table:style-name="Tableau12.A1" office:value-type="string">
            <text:p text:style-name="P5">Páirt a ghlacadh i bpobal fuinnimh </text:p>
          </table:table-cell>
          <table:table-cell table:style-name="Tableau12.B1" office:value-type="float" office:value="10">
            <text:p text:style-name="P7">10</text:p>
          </table:table-cell>
        </table:table-row>
        <table:table-row table:style-name="Tableau12.1">
          <table:table-cell table:style-name="Tableau12.A1" office:value-type="string">
            <text:p text:style-name="P5">Do nósanna iompair a athrú chun ídiú fuinnimh a laghdú </text:p>
          </table:table-cell>
          <table:table-cell table:style-name="Tableau12.B1" office:value-type="float" office:value="11">
            <text:p text:style-name="P7">11</text:p>
          </table:table-cell>
        </table:table-row>
        <table:table-row table:style-name="Tableau12.1">
          <table:table-cell table:style-name="Tableau12.A1" office:value-type="string">
            <text:p text:style-name="P5">Eile </text:p>
          </table:table-cell>
          <table:table-cell table:style-name="Tableau12.B1" office:value-type="float" office:value="12">
            <text:p text:style-name="P7">12</text:p>
          </table:table-cell>
        </table:table-row>
        <table:table-row table:style-name="Tableau12.1">
          <table:table-cell table:style-name="Tableau12.A1" office:value-type="string">
            <text:p text:style-name="P5">Ceann ar bith </text:p>
          </table:table-cell>
          <table:table-cell table:style-name="Tableau12.B1" office:value-type="float" office:value="13">
            <text:p text:style-name="P7">13</text:p>
          </table:table-cell>
        </table:table-row>
        <table:table-row table:style-name="Tableau12.1">
          <table:table-cell table:style-name="Tableau12.A1" office:value-type="string">
            <text:p text:style-name="P5">Níl a fhios agam</text:p>
          </table:table-cell>
          <table:table-cell table:style-name="Tableau12.B1" office:value-type="float" office:value="998">
            <text:p text:style-name="P7">998</text:p>
          </table:table-cell>
        </table:table-row>
      </table:table>
      <text:p text:style-name="Standard"/>
      <text:p text:style-name="Standard"/>
      <text:p text:style-name="P18">Na meáin shóisialta </text:p>
      <text:p text:style-name="Standard"><text:span text:style-name="T12">C</text:span><text:span text:style-name="T11"> 11 Cén imní atá ort faoi na rioscaí seo a leanas a bhíonn roimh leanaí ar na meáin shóisialta?</text:span> </text:p>
      <text:p text:style-name="P55">(Aon Freagróir Amháin - Randamach)</text:p>
      <text:p text:style-name="Standard"/>
      <table:table table:name="Tableau13" table:style-name="Tableau13">
        <table:table-column table:style-name="Tableau13.A"/>
        <table:table-column table:style-name="Tableau13.B"/>
        <table:table-column table:style-name="Tableau13.C"/>
        <table:table-column table:style-name="Tableau13.D"/>
        <table:table-column table:style-name="Tableau13.C" table:number-columns-repeated="2"/>
        <table:table-column table:style-name="Tableau13.G"/>
        <table:table-row table:style-name="Tableau13.1">
          <table:table-cell table:style-name="Tableau13.A1" office:value-type="string">
            <text:p text:style-name="Table_20_Contents"/>
          </table:table-cell>
          <table:table-cell table:style-name="Tableau13.A1" office:value-type="string">
            <text:p text:style-name="Table_20_Contents"/>
          </table:table-cell>
          <table:table-cell table:style-name="Tableau13.A1" office:value-type="string">
            <text:p text:style-name="P5">An-ábhartha</text:p>
          </table:table-cell>
          <table:table-cell table:style-name="Tableau13.A1" office:value-type="string">
            <text:p text:style-name="P5">Bhain sé go pointe áirithe leis an méid seo a leanas</text:p>
          </table:table-cell>
          <table:table-cell table:style-name="Tableau13.A1" office:value-type="string">
            <text:p text:style-name="P5">Ní bhaineann sé go mór leis</text:p>
          </table:table-cell>
          <table:table-cell table:style-name="Tableau13.A1" office:value-type="string">
            <text:p text:style-name="P5">Níl sé i gceist ar chor ar bith</text:p>
          </table:table-cell>
          <table:table-cell table:style-name="Tableau13.A1" office:value-type="string">
            <text:p text:style-name="P5">Níl a fhios agam</text:p>
          </table:table-cell>
        </table:table-row>
        <table:table-row table:style-name="Tableau13.1">
          <table:table-cell table:style-name="Tableau13.A2" office:value-type="float" office:value="1">
            <text:p text:style-name="P7">1</text:p>
          </table:table-cell>
          <table:table-cell table:style-name="Tableau13.A1" office:value-type="string">
            <text:p text:style-name="P5">Nochtadh d’ábhar díobhálach (e.g. foréigean, féindíobháil, antoisceachas, sláinte dhíobhálach nó comhairle chosmaideach)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2">
            <text:p text:style-name="P7">2</text:p>
          </table:table-cell>
          <table:table-cell table:style-name="Tableau13.A1" office:value-type="string">
            <text:p text:style-name="P5">Grúmaeireacht ar líne nó teacht i dtír gnéasach</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3">
            <text:p text:style-name="P7">3</text:p>
          </table:table-cell>
          <table:table-cell table:style-name="Tableau13.A1" office:value-type="string">
            <text:p text:style-name="P5">Cibearbhulaíocht nó ciapadh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4">
            <text:p text:style-name="P7">4</text:p>
          </table:table-cell>
          <table:table-cell table:style-name="Tableau13.A1" office:value-type="string">
            <text:p text:style-name="P5">Dearadh andúile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5">
            <text:p text:style-name="P7">5</text:p>
          </table:table-cell>
          <table:table-cell table:style-name="Tableau13.A1" office:value-type="string">
            <text:p text:style-name="P5">Rioscaí príobháideachais sonraí (e.g. faisnéis phearsanta leanaí a bhailiú)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row table:style-name="Tableau13.1">
          <table:table-cell table:style-name="Tableau13.A2" office:value-type="float" office:value="6">
            <text:p text:style-name="P7">6</text:p>
          </table:table-cell>
          <table:table-cell table:style-name="Tableau13.A1" office:value-type="string">
            <text:p text:style-name="P5">Earcaíocht le haghaidh gníomhaíochtaí neamhdhleathacha </text:p>
          </table:table-cell>
          <table:table-cell table:style-name="Tableau13.A2" office:value-type="float" office:value="1">
            <text:p text:style-name="P7">1</text:p>
          </table:table-cell>
          <table:table-cell table:style-name="Tableau13.A2" office:value-type="float" office:value="2">
            <text:p text:style-name="P7">2</text:p>
          </table:table-cell>
          <table:table-cell table:style-name="Tableau13.A2" office:value-type="float" office:value="3">
            <text:p text:style-name="P7">3</text:p>
          </table:table-cell>
          <table:table-cell table:style-name="Tableau13.A2" office:value-type="float" office:value="4">
            <text:p text:style-name="P7">4</text:p>
          </table:table-cell>
          <table:table-cell table:style-name="Tableau13.A2" office:value-type="float" office:value="998">
            <text:p text:style-name="P7">998</text:p>
          </table:table-cell>
        </table:table-row>
      </table:table>
      <text:p text:style-name="Standard"/>
      <text:p text:style-name="P18">C12 Leis an nGníomh um Sheirbhísí Digiteacha (DSA) ceanglaítear ar ardáin ar líne leanaí a chosaint ar bhealach níos fearr ar dhíobháil, rud a d’fhéadfadh a bheith mar thoradh air, mar shampla, trí chibearbhulaíocht, grúmaeireacht, nochtadh d’ábhar antoisceach foréigneach, dearadh andúile nó poill choinín mar a thugtar orthu. Chun cosaint leanaí ar líne a neartú a thuilleadh, cé acu de na gníomhaíochtaí seo a leanas ba cheart don Aontas a dhéanamh, dar leat?</text:p>
      <text:p text:style-name="P56">(Aon Fhreagra Amháin)</text:p>
      <text:p text:style-name="Standard"/>
      <table:table table:name="Tableau14" table:style-name="Tableau14">
        <table:table-column table:style-name="Tableau14.A"/>
        <table:table-column table:style-name="Tableau14.B"/>
        <table:table-row table:style-name="Tableau14.1">
          <table:table-cell table:style-name="Tableau14.A1" office:value-type="string">
            <text:p text:style-name="P5">Rialacha ar leibhéal an Aontais a ghlacadh lena gcuirtear cosc ar sholáthraithe meán sóisialta a gcuid seirbhísí a thairiscint do leanaí faoi bhun aois áirithe </text:p>
          </table:table-cell>
          <table:table-cell table:style-name="Tableau14.B1" office:value-type="float" office:value="1">
            <text:p text:style-name="P7">1</text:p>
          </table:table-cell>
        </table:table-row>
        <table:table-row table:style-name="Tableau14.1">
          <table:table-cell table:style-name="Tableau14.A1" office:value-type="string">
            <text:p text:style-name="P5">Rialacha ar leibhéal an Aontais a ghlacadh lena gcuirtear d’oibleagáid ar sholáthraithe meán sóisialta moill a chur ar rochtain ar mheáin shóisialta neamhshábháilte áirithe a thairiscint do leanaí faoi bhun aois áirithe </text:p>
          </table:table-cell>
          <table:table-cell table:style-name="Tableau14.B1" office:value-type="float" office:value="2">
            <text:p text:style-name="P7">2</text:p>
          </table:table-cell>
        </table:table-row>
        <table:table-row table:style-name="Tableau14.1">
          <table:table-cell table:style-name="Tableau14.A1" office:value-type="string">
            <text:p text:style-name="P5">Na hacmhainní a leithdháiltear ar fhorfheidhmiú an dlí a neartú </text:p>
          </table:table-cell>
          <table:table-cell table:style-name="Tableau14.B1" office:value-type="float" office:value="3">
            <text:p text:style-name="P7">3</text:p>
          </table:table-cell>
        </table:table-row>
        <table:table-row table:style-name="Tableau14.1">
          <table:table-cell table:style-name="Tableau14.A1" office:value-type="string">
            <text:p text:style-name="P5">É a fhágáil faoi thuismitheoirí agus scoileanna sábháilteacht leanaí ar líne a bhainistiú gan bearta breise ar leibhéal an Aontais </text:p>
          </table:table-cell>
          <table:table-cell table:style-name="Tableau14.B1" office:value-type="float" office:value="4">
            <text:p text:style-name="P7">4</text:p>
          </table:table-cell>
        </table:table-row>
        <table:table-row table:style-name="Tableau14.1">
          <table:table-cell table:style-name="Tableau14.A1" office:value-type="string">
            <text:p text:style-name="P5">Níl gá le haon ghníomhaíocht bhreise </text:p>
          </table:table-cell>
          <table:table-cell table:style-name="Tableau14.B1" office:value-type="float" office:value="5">
            <text:p text:style-name="P7">5</text:p>
          </table:table-cell>
        </table:table-row>
        <text:soft-page-break/>
        <table:table-row table:style-name="Tableau14.1">
          <table:table-cell table:style-name="Tableau14.A1" office:value-type="string">
            <text:p text:style-name="P5">Níl a fhios agam</text:p>
          </table:table-cell>
          <table:table-cell table:style-name="Tableau14.B1" office:value-type="float" office:value="998">
            <text:p text:style-name="P7">998</text:p>
          </table:table-cell>
        </table:table-row>
      </table:table>
      <text:p text:style-name="Standard"/>
      <text:p text:style-name="P20">Ceisteanna maidir le dífhoirmiúchán</text:p>
      <text:p text:style-name="P22"/>
      <text:p text:style-name="P18"><text:span text:style-name="T10">13</text:span> Le seacht lá anuas, cé chomh minic a tháinig tú trasna ar fhaisnéis ar líne a thug tú … </text:p>
      <text:p text:style-name="P55">(Líne Piaraí Freagróra Amháin)</text:p>
      <text:p text:style-name="Standard"/>
      <table:table table:name="Tableau15" table:style-name="Tableau15">
        <table:table-column table:style-name="Tableau15.A"/>
        <table:table-column table:style-name="Tableau15.B"/>
        <table:table-column table:style-name="Tableau15.C"/>
        <table:table-column table:style-name="Tableau15.D"/>
        <table:table-column table:style-name="Tableau15.E"/>
        <table:table-column table:style-name="Tableau15.F"/>
        <table:table-column table:style-name="Tableau15.G"/>
        <table:table-row table:style-name="Tableau15.1">
          <table:table-cell table:style-name="Tableau15.A1" office:value-type="string">
            <text:p text:style-name="Table_20_Contents"/>
          </table:table-cell>
          <table:table-cell table:style-name="Tableau15.A1" office:value-type="string">
            <text:p text:style-name="Table_20_Contents"/>
          </table:table-cell>
          <table:table-cell table:style-name="Tableau15.A1" office:value-type="string">
            <text:p text:style-name="P5">Gach lá nó beagnach gach lá </text:p>
          </table:table-cell>
          <table:table-cell table:style-name="Tableau15.A1" office:value-type="string">
            <text:p text:style-name="P5">Cúpla uair sa tseachtain </text:p>
          </table:table-cell>
          <table:table-cell table:style-name="Tableau15.A1" office:value-type="string">
            <text:p text:style-name="P5">Níos lú go minic </text:p>
          </table:table-cell>
          <table:table-cell table:style-name="Tableau15.A1" office:value-type="string">
            <text:p text:style-name="P5">Riamh </text:p>
          </table:table-cell>
          <table:table-cell table:style-name="Tableau15.A1" office:value-type="string">
            <text:p text:style-name="P5">Níl a fhios agam </text:p>
          </table:table-cell>
        </table:table-row>
        <table:table-row table:style-name="Tableau15.1">
          <table:table-cell table:style-name="Tableau15.A2" office:value-type="float" office:value="1">
            <text:p text:style-name="P7">1</text:p>
          </table:table-cell>
          <table:table-cell table:style-name="Tableau15.A1" office:value-type="string">
            <text:p text:style-name="P5">Ní raibh mé cinnte an raibh sé iontaofa </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row table:style-name="Tableau15.1">
          <table:table-cell table:style-name="Tableau15.A2" office:value-type="float" office:value="2">
            <text:p text:style-name="P7">2</text:p>
          </table:table-cell>
          <table:table-cell table:style-name="Tableau15.A1" office:value-type="string">
            <text:p text:style-name="P5">Creidtear go bhfuil sé bréagach nó míthreorach </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row table:style-name="Tableau15.1">
          <table:table-cell table:style-name="Tableau15.A2" office:value-type="float" office:value="3">
            <text:p text:style-name="P7">3</text:p>
          </table:table-cell>
          <table:table-cell table:style-name="Tableau15.A1" office:value-type="string">
            <text:p text:style-name="P5">Creidtear go raibh sé mar chuid d’iarracht a rinne tír nó eagraíocht eachtrach tionchar a imirt ar do thuairim</text:p>
          </table:table-cell>
          <table:table-cell table:style-name="Tableau15.A2" office:value-type="float" office:value="1">
            <text:p text:style-name="P7">1</text:p>
          </table:table-cell>
          <table:table-cell table:style-name="Tableau15.A2" office:value-type="float" office:value="2">
            <text:p text:style-name="P7">2</text:p>
          </table:table-cell>
          <table:table-cell table:style-name="Tableau15.A2" office:value-type="float" office:value="3">
            <text:p text:style-name="P7">3</text:p>
          </table:table-cell>
          <table:table-cell table:style-name="Tableau15.A2" office:value-type="float" office:value="4">
            <text:p text:style-name="P7">4</text:p>
          </table:table-cell>
          <table:table-cell table:style-name="Tableau15.A2" office:value-type="float" office:value="998">
            <text:p text:style-name="P7">998</text:p>
          </table:table-cell>
        </table:table-row>
      </table:table>
      <text:p text:style-name="Standard"/>
      <text:p text:style-name="Standard"/>
      <text:p text:style-name="P20">ASK GACH</text:p>
      <text:p text:style-name="P20">C14 Nuair a thagann tú ar fhaisnéis ar líne a cheapann tú a d'fhéadfadh a bheith bréagach nó míthreorach, cad a dhéanann tú de ghnáth? </text:p>
      <text:p text:style-name="P55">(Freagraí Amhrasacha ar Féideartha – Randamach 1-5)</text:p>
      <text:p text:style-name="Standard"/>
      <table:table table:name="Tableau16" table:style-name="Tableau16">
        <table:table-column table:style-name="Tableau16.A"/>
        <table:table-column table:style-name="Tableau16.B"/>
        <table:table-row table:style-name="Tableau16.1">
          <table:table-cell table:style-name="Tableau16.A1" office:value-type="string">
            <text:p text:style-name="P5">Déan neamhaird de </text:p>
          </table:table-cell>
          <table:table-cell table:style-name="Tableau16.B1" office:value-type="float" office:value="1">
            <text:p text:style-name="P7">1</text:p>
          </table:table-cell>
        </table:table-row>
        <table:table-row table:style-name="Tableau16.1">
          <table:table-cell table:style-name="Tableau16.A1" office:value-type="string">
            <text:p text:style-name="P5">Seiceáil é trí chomparáid a dhéanamh le foinsí eile </text:p>
          </table:table-cell>
          <table:table-cell table:style-name="Tableau16.B1" office:value-type="float" office:value="2">
            <text:p text:style-name="P7">2</text:p>
          </table:table-cell>
        </table:table-row>
        <table:table-row table:style-name="Tableau16.1">
          <table:table-cell table:style-name="Tableau16.A1" office:value-type="string">
            <text:p text:style-name="P5">Tuairiscigh é don ardán nó don suíomh gréasáin </text:p>
          </table:table-cell>
          <table:table-cell table:style-name="Tableau16.B1" office:value-type="float" office:value="3">
            <text:p text:style-name="P7">3</text:p>
          </table:table-cell>
        </table:table-row>
        <table:table-row table:style-name="Tableau16.1">
          <table:table-cell table:style-name="Tableau16.A1" office:value-type="string">
            <text:p text:style-name="P5">Déan é a phlé le cairde/teaghlaigh </text:p>
          </table:table-cell>
          <table:table-cell table:style-name="Tableau16.B1" office:value-type="float" office:value="4">
            <text:p text:style-name="P7">4</text:p>
          </table:table-cell>
        </table:table-row>
        <table:table-row table:style-name="Tableau16.1">
          <table:table-cell table:style-name="Tableau16.A1" office:value-type="string">
            <text:p text:style-name="P5">Comhroinn ar líne é </text:p>
          </table:table-cell>
          <table:table-cell table:style-name="Tableau16.B1" office:value-type="float" office:value="5">
            <text:p text:style-name="P7">5</text:p>
          </table:table-cell>
        </table:table-row>
        <table:table-row table:style-name="Tableau16.1">
          <table:table-cell table:style-name="Tableau16.A1" office:value-type="string">
            <text:p text:style-name="P5">Níl a fhios agam</text:p>
          </table:table-cell>
          <table:table-cell table:style-name="Tableau16.B1" office:value-type="float" office:value="998">
            <text:p text:style-name="P7">998</text:p>
          </table:table-cell>
        </table:table-row>
      </table:table>
      <text:p text:style-name="Standard"/>
      <text:p text:style-name="P18">ASK <text:span text:style-name="T17">GACH</text:span></text:p>
      <text:p text:style-name="P18"><text:span text:style-name="T10">C</text:span> 15 <text:span text:style-name="T10">W</text:span> hich de na bearta seo a leanas, más ann dóibh, ar cheart tosaíocht a thabhairt dóibh chun an tionchar diúltach a bhíonn ag faisnéis bhréagach nó mhíthreorach ar líne a laghdú? </text:p>
      <text:p text:style-name="P22">(MAX. 2 Freagróirí – NÍL AON AGUS DÉANAMH – Randamach 1-6)</text:p>
      <text:p text:style-name="Standard"/>
      <table:table table:name="Tableau17" table:style-name="Tableau17">
        <table:table-column table:style-name="Tableau17.A"/>
        <table:table-column table:style-name="Tableau17.B"/>
        <table:table-row table:style-name="Tableau17.1">
          <table:table-cell table:style-name="Tableau17.A1" office:value-type="string">
            <text:p text:style-name="P5">Rialacha níos láidre d’ardáin ar líne agus d’ardáin na meán sóisialta </text:p>
          </table:table-cell>
          <table:table-cell table:style-name="Tableau17.B1" office:value-type="float" office:value="1">
            <text:p text:style-name="P7">1</text:p>
          </table:table-cell>
        </table:table-row>
        <table:table-row table:style-name="Tableau17.1">
          <table:table-cell table:style-name="Tableau17.A1" office:value-type="string">
            <text:p text:style-name="P5">Breis oideachais agus litearthachta sna meáin do shaoránaigh </text:p>
          </table:table-cell>
          <table:table-cell table:style-name="Tableau17.B1" office:value-type="float" office:value="2">
            <text:p text:style-name="P7">2</text:p>
          </table:table-cell>
        </table:table-row>
        <table:table-row table:style-name="Tableau17.1">
          <table:table-cell table:style-name="Tableau17.A1" office:value-type="string">
            <text:p text:style-name="P5">Seiceáil fíricí níos neamhspleáiche ar ábhar ar líne </text:p>
          </table:table-cell>
          <table:table-cell table:style-name="Tableau17.B1" office:value-type="float" office:value="3">
            <text:p text:style-name="P7">3</text:p>
          </table:table-cell>
        </table:table-row>
        <table:table-row table:style-name="Tableau17.1">
          <table:table-cell table:style-name="Tableau17.A1" office:value-type="string">
            <text:p text:style-name="P5">Smachtbhannaí níos láidre i gcoinne ábhar agus gníomhaíochtaí neamhdhleathacha ar líne </text:p>
          </table:table-cell>
          <table:table-cell table:style-name="Tableau17.B1" office:value-type="float" office:value="4">
            <text:p text:style-name="P7">4</text:p>
          </table:table-cell>
        </table:table-row>
        <table:table-row table:style-name="Tableau17.1">
          <table:table-cell table:style-name="Tableau17.A1" office:value-type="string">
            <text:p text:style-name="P5">Lipéadú soiléir ar ábhar a ghintear nó a chúbláiltear le IS </text:p>
          </table:table-cell>
          <table:table-cell table:style-name="Tableau17.B1" office:value-type="float" office:value="5">
            <text:p text:style-name="P7">5</text:p>
          </table:table-cell>
        </table:table-row>
        <table:table-row table:style-name="Tableau17.1">
          <table:table-cell table:style-name="Tableau17.A1" office:value-type="string">
            <text:p text:style-name="P5">Tairseach aoise íosta le haghaidh rochtain ar na meáin shóisialta </text:p>
          </table:table-cell>
          <table:table-cell table:style-name="Tableau17.B1" office:value-type="float" office:value="6">
            <text:p text:style-name="P7">6</text:p>
          </table:table-cell>
        </table:table-row>
        <table:table-row table:style-name="Tableau17.1">
          <table:table-cell table:style-name="Tableau17.A1" office:value-type="string">
            <text:p text:style-name="P5">Níl aon bhearta breise ag teastáil </text:p>
          </table:table-cell>
          <table:table-cell table:style-name="Tableau17.B1" office:value-type="float" office:value="7">
            <text:p text:style-name="P7">7</text:p>
          </table:table-cell>
        </table:table-row>
        <text:soft-page-break/>
        <table:table-row table:style-name="Tableau17.1">
          <table:table-cell table:style-name="Tableau17.A1" office:value-type="string">
            <text:p text:style-name="P5">Níl a fhios agam </text:p>
          </table:table-cell>
          <table:table-cell table:style-name="Tableau17.B1" office:value-type="float" office:value="998">
            <text:p text:style-name="P7">998</text:p>
          </table:table-cell>
        </table:table-row>
      </table:table>
      <text:p text:style-name="Standard"/>
      <text:p text:style-name="Standard"/>
      <text:p text:style-name="P18">ASK <text:span text:style-name="T17">GACH </text:span></text:p>
      <text:p text:style-name="P18"><text:span text:style-name="T17">DX</text:span> 1 Conas a úsáideann<text:span text:style-name="T10"> tú</text:span> ardáin meán sóisialta chun faisnéis a fháil faoi<text:span text:style-name="T10"> ff</text:span> airs nó saincheisteanna polaitiúla atá ann faoi láthair? </text:p>
      <text:p text:style-name="Standard">(Aon Fhreagra Amháin) </text:p>
      <text:p text:style-name="Standard"/>
      <table:table table:name="Tableau18" table:style-name="Tableau18">
        <table:table-column table:style-name="Tableau18.A"/>
        <table:table-column table:style-name="Tableau18.B"/>
        <table:table-row table:style-name="Tableau18.1">
          <table:table-cell table:style-name="Tableau18.A1" office:value-type="string">
            <text:p text:style-name="P5">Cúpla uair sa lá </text:p>
          </table:table-cell>
          <table:table-cell table:style-name="Tableau18.B1" office:value-type="float" office:value="1">
            <text:p text:style-name="P7">1</text:p>
          </table:table-cell>
        </table:table-row>
        <table:table-row table:style-name="Tableau18.1">
          <table:table-cell table:style-name="Tableau18.A1" office:value-type="string">
            <text:p text:style-name="P5">Uair amháin sa lá </text:p>
          </table:table-cell>
          <table:table-cell table:style-name="Tableau18.B1" office:value-type="float" office:value="2">
            <text:p text:style-name="P7">2</text:p>
          </table:table-cell>
        </table:table-row>
        <table:table-row table:style-name="Tableau18.1">
          <table:table-cell table:style-name="Tableau18.A1" office:value-type="string">
            <text:p text:style-name="P5">Cúpla uair sa tseachtain </text:p>
          </table:table-cell>
          <table:table-cell table:style-name="Tableau18.B1" office:value-type="float" office:value="3">
            <text:p text:style-name="P7">3</text:p>
          </table:table-cell>
        </table:table-row>
        <table:table-row table:style-name="Tableau18.1">
          <table:table-cell table:style-name="Tableau18.A1" office:value-type="string">
            <text:p text:style-name="P5">Níos lú go minic</text:p>
          </table:table-cell>
          <table:table-cell table:style-name="Tableau18.B1" office:value-type="float" office:value="4">
            <text:p text:style-name="P7">4</text:p>
          </table:table-cell>
        </table:table-row>
        <table:table-row table:style-name="Tableau18.1">
          <table:table-cell table:style-name="Tableau18.A1" office:value-type="string">
            <text:p text:style-name="P5">Riamh </text:p>
          </table:table-cell>
          <table:table-cell table:style-name="Tableau18.B1" office:value-type="float" office:value="5">
            <text:p text:style-name="P7">5</text:p>
          </table:table-cell>
        </table:table-row>
        <table:table-row table:style-name="Tableau18.1">
          <table:table-cell table:style-name="Tableau18.A1" office:value-type="string">
            <text:p text:style-name="P5">Níl a fhios agam </text:p>
          </table:table-cell>
          <table:table-cell table:style-name="Tableau18.B1" office:value-type="float" office:value="998">
            <text:p text:style-name="P7">998</text:p>
          </table:table-cell>
        </table:table-row>
      </table:table>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pitch="variable"/>
    <style:font-face style:name="Arial1" svg:font-family="Arial" style:font-family-generic="roman" style:font-pitch="variable"/>
    <style:font-face style:name="Arial2" svg:font-family="Arial" style:font-family-generic="swiss"/>
    <style:font-face style:name="Arial3" svg:font-family="Arial" style:font-family-generic="swiss" style:font-pitch="variable"/>
    <style:font-face style:name="Arial4" svg:font-family="Arial" style:font-family-generic="system" style:font-pitch="variable"/>
    <style:font-face style:name="Arial5" svg:font-family="Arial" style:font-adornments="Normal" style:font-family-generic="swiss" style:font-pitch="variable"/>
    <style:font-face style:name="Calibri" svg:font-family="Calibri"/>
    <style:font-face style:name="Calibri1" svg:font-family="Calibri" style:font-pitch="variable"/>
    <style:font-face style:name="Calibri2" svg:font-family="Calibri" style:font-family-generic="swiss" style:font-pitch="variable"/>
    <style:font-face style:name="Calibri3" svg:font-family="Calibri" style:font-adornments="Gras" style:font-family-generic="swiss" style:font-pitch="variable"/>
    <style:font-face style:name="Calibri4" svg:font-family="Calibri" style:font-adornments="Normal" style:font-family-generic="swiss"/>
    <style:font-face style:name="Calibri5" svg:font-family="Calibri" style:font-adornments="Normal" style:font-family-generic="swiss" style:font-pitch="variable"/>
    <style:font-face style:name="Liberation Serif" svg:font-family="'Liberation Serif'" style:font-pitch="variable"/>
    <style:font-face style:name="Liberation Serif1"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9" draw:display-name="Dashed (var) 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1" fo:font-size="12pt" fo:language="en" fo:country="GB" style:letter-kerning="true" style:font-name-asian="NSimSun" style:font-size-asian="10.5pt" style:language-asian="zh" style:country-asian="CN" style:font-name-complex="Arial4"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1" fo:font-size="12pt" fo:language="en" fo:country="GB" style:letter-kerning="true" style:font-name-asian="NSimSun" style:font-size-asian="10.5pt" style:language-asian="zh" style:country-asian="CN" style:font-name-complex="Arial4"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5" fo:font-family="Calibri" style:font-style-name="Normal" style:font-family-generic="swiss" style:font-pitch="variable" fo:font-size="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3" fo:font-family="Arial" style:font-family-generic="swiss" style:font-pitch="variable" fo:font-size="14pt" style:font-name-asian="Microsoft YaHei" style:font-family-asian="'Microsoft YaHei'" style:font-family-generic-asian="system" style:font-pitch-asian="variable" style:font-size-asian="14pt" style:font-name-complex="Arial4"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color="#2a6099" loext:opacity="100%" style:font-name="Calibri3" fo:font-family="Calibri" style:font-style-name="Gras" style:font-family-generic="swiss" style:font-pitch="variable" fo:font-size="18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fo:color="#2a6099" loext:opacity="100%" style:font-name="Calibri3"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color="#2a6099" loext:opacity="100%"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3"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StyleDefaut11grasItalique" style:family="paragraph" style:parent-style-name="StyleDefaut11gras">
      <style:text-properties style:use-window-font-color="true" loext:opacity="0%" fo:font-style="italic"/>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Flais-Eorabharaiméadar </text:p>
        <text:p text:style-name="MP1">Dúshláin agus tosaíochtaí an Aontais </text:p>
      </style:header>
      <style:footer>
        <text:p text:style-name="MP2"><text:page-number text:select-page="current">5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17T18:33:27.331000000</meta:creation-date>
    <dc:date>2026-09-03T19:16:27.373000000</dc:date>
    <dc:creator>Pierre Dieumegard</dc:creator>
    <meta:editing-duration>P1DT3H15M19S</meta:editing-duration>
    <meta:editing-cycles>42</meta:editing-cycles>
    <meta:generator>LibreOffice/7.4.3.2$Windows_x86 LibreOffice_project/1048a8393ae2eeec98dff31b5c133c5f1d08b890</meta:generator>
    <meta:document-statistic meta:table-count="19" meta:image-count="3" meta:object-count="0" meta:page-count="55" meta:paragraph-count="1504" meta:word-count="18649" meta:character-count="106435" meta:non-whitespace-character-count="88921"/>
  </office:meta>
</office:document-meta>
</file>