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Header">
      <style:paragraph-properties fo:text-align="center" style:justify-single-word="false"/>
    </style:style>
    <style:style style:name="P2" style:family="paragraph" style:parent-style-name="Footer">
      <style:paragraph-properties fo:text-align="center" style:justify-single-word="false"/>
    </style:style>
    <style:style style:name="P3" style:family="paragraph" style:parent-style-name="Table_20_Contents">
      <style:paragraph-properties fo:text-align="center" style:justify-single-word="false"/>
    </style:style>
    <style:style style:name="P4" style:family="paragraph" style:parent-style-name="Table_20_Contents">
      <loext:graphic-properties draw:fill-gradient-name="gradient" draw:fill-hatch-name="hatch"/>
    </style:style>
    <style:style style:name="P5" style:family="paragraph" style:parent-style-name="Table_20_Contents">
      <style:paragraph-properties fo:text-align="start" style:justify-single-word="false"/>
    </style:style>
    <style:style style:name="P6" style:family="paragraph" style:parent-style-name="Table_20_Contents">
      <loext:graphic-properties draw:fill-gradient-name="gradient" draw:fill-hatch-name="hatch"/>
      <style:paragraph-properties fo:text-align="start" style:justify-single-word="false"/>
    </style:style>
    <style:style style:name="P7" style:family="paragraph" style:parent-style-name="Table_20_Contents">
      <style:paragraph-properties fo:text-align="end" style:justify-single-word="false"/>
    </style:style>
    <style:style style:name="P8" style:family="paragraph" style:parent-style-name="Table_20_Contents">
      <loext:graphic-properties draw:fill-gradient-name="gradient" draw:fill-hatch-name="hatch"/>
      <style:paragraph-properties fo:text-align="end" style:justify-single-word="false"/>
    </style:style>
    <style:style style:name="P9" style:family="paragraph" style:parent-style-name="Table_20_Contents">
      <style:text-properties fo:font-size="2pt" style:font-size-asian="2pt" style:font-size-complex="2pt"/>
    </style:style>
    <style:style style:name="P10" style:family="paragraph" style:parent-style-name="Table_20_Contents">
      <loext:graphic-properties draw:fill-gradient-name="gradient" draw:fill-hatch-name="hatch"/>
      <style:text-properties fo:font-size="2pt" style:font-size-asian="2pt" style:font-size-complex="2pt"/>
    </style:style>
    <style:style style:name="P11" style:family="paragraph" style:parent-style-name="Table_20_Contents">
      <style:text-properties fo:font-size="7pt"/>
    </style:style>
    <style:style style:name="P12" style:family="paragraph" style:parent-style-name="Table_20_Contents">
      <style:paragraph-properties fo:text-align="start" style:justify-single-word="false"/>
      <style:text-properties fo:font-size="7pt"/>
    </style:style>
    <style:style style:name="P13" style:family="paragraph" style:parent-style-name="Table_20_Contents">
      <style:paragraph-properties fo:text-align="end" style:justify-single-word="false"/>
      <style:text-properties fo:font-size="7pt"/>
    </style:style>
    <style:style style:name="P14" style:family="paragraph" style:parent-style-name="Table_20_Contents">
      <style:paragraph-properties fo:text-align="center" style:justify-single-word="false"/>
      <style:text-properties style:text-underline-style="solid" style:text-underline-width="auto" style:text-underline-color="font-color"/>
    </style:style>
    <style:style style:name="P15" style:family="paragraph" style:parent-style-name="Table_20_Contents">
      <style:paragraph-properties fo:text-align="end" style:justify-single-word="false"/>
      <style:text-properties fo:font-weight="bold"/>
    </style:style>
    <style:style style:name="P16" style:family="paragraph" style:parent-style-name="Table_20_Contents">
      <style:paragraph-properties fo:text-align="center" style:justify-single-word="false"/>
      <style:text-properties fo:font-weight="bold"/>
    </style:style>
    <style:style style:name="P17" style:family="paragraph" style:parent-style-name="Table_20_Contents">
      <style:paragraph-properties fo:text-align="start" style:justify-single-word="false"/>
      <style:text-properties fo:font-weight="bold"/>
    </style:style>
    <style:style style:name="P18" style:family="paragraph" style:parent-style-name="Standard">
      <style:text-properties fo:font-weight="bold" style:font-weight-asian="bold" style:font-weight-complex="bold"/>
    </style:style>
    <style:style style:name="P19" style:family="paragraph" style:parent-style-name="Standard">
      <style:text-properties fo:font-weight="bold" officeooo:paragraph-rsid="00314589" style:font-weight-asian="bold" style:font-weight-complex="bold"/>
    </style:style>
    <style:style style:name="P20" style:family="paragraph" style:parent-style-name="Standard">
      <style:text-properties fo:font-weight="bold" officeooo:rsid="00314589" officeooo:paragraph-rsid="00314589" style:font-weight-asian="bold" style:font-weight-complex="bold"/>
    </style:style>
    <style:style style:name="P21" style:family="paragraph" style:parent-style-name="Table_20_Contents">
      <style:text-properties officeooo:rsid="00314589" officeooo:paragraph-rsid="00314589"/>
    </style:style>
    <style:style style:name="P22" style:family="paragraph" style:parent-style-name="Standard">
      <style:text-properties officeooo:rsid="00314589" officeooo:paragraph-rsid="00314589"/>
    </style:style>
    <style:style style:name="P23" style:family="paragraph" style:parent-style-name="Table_20_Contents">
      <style:text-properties officeooo:paragraph-rsid="00314589"/>
    </style:style>
    <style:style style:name="P24" style:family="paragraph" style:parent-style-name="Standard">
      <style:text-properties officeooo:paragraph-rsid="00314589"/>
    </style:style>
    <style:style style:name="P25" style:family="paragraph" style:parent-style-name="Table_20_Contents">
      <style:paragraph-properties fo:text-align="start" style:justify-single-word="false"/>
      <style:text-properties fo:color="#000000" loext:opacity="100%" fo:font-size="8pt" fo:font-weight="bold" style:font-size-asian="8pt" style:font-size-complex="8pt"/>
    </style:style>
    <style:style style:name="P26" style:family="paragraph" style:parent-style-name="Table_20_Contents">
      <style:paragraph-properties fo:text-align="center" style:justify-single-word="false"/>
      <style:text-properties fo:color="#000000" loext:opacity="100%" fo:font-size="8pt" fo:font-weight="bold" style:font-size-asian="8pt" style:font-size-complex="8pt"/>
    </style:style>
    <style:style style:name="P27" style:family="paragraph" style:parent-style-name="Table_20_Contents">
      <style:text-properties fo:color="#000000" loext:opacity="100%" fo:font-size="8pt" style:font-size-asian="8pt" style:font-size-complex="8pt"/>
    </style:style>
    <style:style style:name="P28" style:family="paragraph" style:parent-style-name="Table_20_Contents">
      <style:paragraph-properties fo:text-align="start" style:justify-single-word="false"/>
      <style:text-properties fo:color="#3d3c3e" loext:opacity="100%" fo:font-size="8pt" fo:font-style="italic" style:font-size-asian="8pt" style:font-size-complex="8pt"/>
    </style:style>
    <style:style style:name="P29" style:family="paragraph" style:parent-style-name="Table_20_Contents">
      <style:paragraph-properties fo:text-align="center" style:justify-single-word="false"/>
      <style:text-properties fo:color="#3d3c3e" loext:opacity="100%" fo:font-size="8pt" fo:font-weight="bold" style:font-size-asian="8pt" style:font-size-complex="8pt"/>
    </style:style>
    <style:style style:name="P30" style:family="paragraph" style:parent-style-name="Table_20_Contents">
      <style:paragraph-properties fo:text-align="start" style:justify-single-word="false"/>
      <style:text-properties fo:color="#3d3c3e" loext:opacity="100%" fo:font-size="8pt" style:font-size-asian="8pt" style:font-size-complex="8pt"/>
    </style:style>
    <style:style style:name="P31" style:family="paragraph" style:parent-style-name="Table_20_Contents">
      <style:paragraph-properties fo:text-align="center" style:justify-single-word="false"/>
      <style:text-properties fo:color="#3d3c3e" loext:opacity="100%" fo:font-size="8pt" style:font-size-asian="8pt" style:font-size-complex="8pt"/>
    </style:style>
    <style:style style:name="P32" style:family="paragraph" style:parent-style-name="Table_20_Contents">
      <style:paragraph-properties fo:text-align="center" style:justify-single-word="false"/>
      <style:text-properties fo:color="#ffffff" loext:opacity="100%" fo:font-size="8pt" fo:font-weight="bold" style:font-size-asian="8pt" style:font-size-complex="8pt"/>
    </style:style>
    <style:style style:name="P33" style:family="paragraph" style:parent-style-name="Table_20_Contents">
      <style:paragraph-properties fo:text-align="center" style:justify-single-word="false"/>
      <style:text-properties fo:color="#ffffff" loext:opacity="100%" fo:font-size="8pt" style:font-size-asian="8pt" style:font-size-complex="8pt"/>
    </style:style>
    <style:style style:name="P34" style:family="paragraph" style:parent-style-name="StyleDefaut11maigre">
      <style:paragraph-properties fo:break-before="page"/>
    </style:style>
    <style:style style:name="P35" style:family="paragraph" style:parent-style-name="Titre_20_1petit">
      <style:paragraph-properties fo:break-before="page"/>
    </style:style>
    <style:style style:name="P36" style:family="paragraph" style:parent-style-name="Standard">
      <style:paragraph-properties fo:break-before="page"/>
    </style:style>
    <style:style style:name="P37" style:family="paragraph" style:parent-style-name="Standard">
      <style:paragraph-properties fo:break-before="page" style:writing-mode="lr-tb"/>
    </style:style>
    <style:style style:name="P38" style:family="paragraph" style:parent-style-name="StyleDefaut11grasItalique">
      <style:paragraph-properties fo:break-before="page"/>
    </style:style>
    <style:style style:name="P39" style:family="paragraph" style:parent-style-name="StyleDefaut11gras">
      <style:paragraph-properties fo:break-before="page"/>
    </style:style>
    <style:style style:name="P40" style:family="paragraph" style:parent-style-name="Standard">
      <style:paragraph-properties fo:break-before="page"/>
      <style:text-properties officeooo:rsid="00174026" officeooo:paragraph-rsid="00174026"/>
    </style:style>
    <style:style style:name="P41" style:family="paragraph" style:parent-style-name="Standard">
      <style:text-properties officeooo:rsid="00174026" officeooo:paragraph-rsid="00174026"/>
    </style:style>
    <style:style style:name="P42" style:family="paragraph" style:parent-style-name="Standard">
      <style:text-properties officeooo:rsid="00174026"/>
    </style:style>
    <style:style style:name="P43" style:family="paragraph" style:parent-style-name="Standard">
      <style:paragraph-properties fo:break-before="page"/>
      <style:text-properties officeooo:rsid="0031b773" officeooo:paragraph-rsid="0031b773"/>
    </style:style>
    <style:style style:name="P44" style:family="paragraph" style:parent-style-name="Standard">
      <style:paragraph-properties fo:break-before="page" style:writing-mode="lr-tb"/>
      <style:text-properties officeooo:paragraph-rsid="001e858e"/>
    </style:style>
    <style:style style:name="P45" style:family="paragraph" style:parent-style-name="Standard">
      <style:paragraph-properties style:writing-mode="lr-tb"/>
      <style:text-properties officeooo:paragraph-rsid="001e858e"/>
    </style:style>
    <style:style style:name="P46" style:family="paragraph" style:parent-style-name="Standard">
      <style:text-properties fo:font-size="22pt" fo:font-weight="bold" style:font-size-asian="22pt" style:font-weight-asian="bold" style:font-size-complex="22pt" style:font-weight-complex="bold"/>
    </style:style>
    <style:style style:name="P47" style:family="paragraph" style:parent-style-name="Standard">
      <style:text-properties fo:font-size="11pt" style:font-size-asian="11pt" style:font-size-complex="11pt"/>
    </style:style>
    <style:style style:name="P48" style:family="paragraph" style:parent-style-name="Standard">
      <style:text-properties officeooo:paragraph-rsid="00189a05"/>
    </style:style>
    <style:style style:name="P49" style:family="paragraph" style:parent-style-name="StyleDefaut11grasItalique">
      <style:text-properties officeooo:paragraph-rsid="00189a05"/>
    </style:style>
    <style:style style:name="P50" style:family="paragraph" style:parent-style-name="Standard">
      <style:text-properties officeooo:paragraph-rsid="001cc65e"/>
    </style:style>
    <style:style style:name="P51" style:family="paragraph" style:parent-style-name="Standard">
      <style:text-properties officeooo:paragraph-rsid="0022df92"/>
    </style:style>
    <style:style style:name="P52" style:family="paragraph" style:parent-style-name="Standard">
      <style:text-properties officeooo:paragraph-rsid="0024f929"/>
    </style:style>
    <style:style style:name="P53" style:family="paragraph" style:parent-style-name="StyleDefaut11grasItalique">
      <style:text-properties officeooo:paragraph-rsid="0024f929"/>
    </style:style>
    <style:style style:name="P54" style:family="paragraph" style:parent-style-name="Standard">
      <style:text-properties fo:font-style="italic" officeooo:rsid="002f7f7d" officeooo:paragraph-rsid="002f7f7d" style:font-style-asian="italic" style:font-style-complex="italic"/>
    </style:style>
    <style:style style:name="P55" style:family="paragraph" style:parent-style-name="Standard">
      <style:text-properties fo:font-style="italic" officeooo:rsid="00314589" officeooo:paragraph-rsid="00314589" style:font-style-asian="italic" style:font-style-complex="italic"/>
    </style:style>
    <style:style style:name="P56" style:family="paragraph" style:parent-style-name="Standard">
      <style:text-properties fo:font-style="italic" fo:font-weight="normal" officeooo:rsid="00314589" officeooo:paragraph-rsid="00314589" style:font-style-asian="italic" style:font-weight-asian="normal" style:font-style-complex="italic" style:font-weight-complex="normal"/>
    </style:style>
    <style:style style:name="P57" style:family="paragraph" style:parent-style-name="Standard">
      <style:paragraph-properties style:writing-mode="lr-tb"/>
    </style:style>
    <style:style style:name="P58" style:family="paragraph" style:parent-style-name="Table_20_Contents">
      <style:paragraph-properties style:writing-mode="lr-tb"/>
    </style:style>
    <style:style style:name="P59" style:family="paragraph" style:parent-style-name="Standard">
      <style:paragraph-properties style:writing-mode="lr-tb"/>
      <style:text-properties officeooo:paragraph-rsid="00208579"/>
    </style:style>
    <style:style style:name="P60" style:family="paragraph" style:parent-style-name="Frame_20_contents">
      <style:text-properties officeooo:rsid="002e0ab7" officeooo:paragraph-rsid="002e0ab7"/>
    </style:style>
    <style:style style:name="P61" style:family="paragraph" style:parent-style-name="Standard">
      <style:paragraph-properties fo:margin-left="0cm" fo:margin-right="0.437cm" fo:line-height="0.499cm" fo:text-align="start" style:justify-single-word="false" fo:orphans="0" fo:widows="0" fo:text-indent="0cm" style:auto-text-indent="false"/>
      <style:text-properties officeooo:rsid="002fa723" officeooo:paragraph-rsid="002fa723"/>
    </style:style>
    <style:style style:name="P62" style:family="paragraph" style:parent-style-name="Contents_20_1">
      <style:paragraph-properties>
        <style:tab-stops>
          <style:tab-stop style:position="17cm" style:type="right" style:leader-style="dotted" style:leader-text="."/>
        </style:tab-stops>
      </style:paragraph-properties>
    </style:style>
    <style:style style:name="P63" style:family="paragraph" style:parent-style-name="Contents_20_2">
      <style:paragraph-properties>
        <style:tab-stops>
          <style:tab-stop style:position="17cm" style:type="right" style:leader-style="dotted" style:leader-text="."/>
        </style:tab-stops>
      </style:paragraph-properties>
    </style:style>
    <style:style style:name="P64" style:family="paragraph" style:parent-style-name="Frame_20_contents">
      <style:text-properties officeooo:rsid="0023ff3a" officeooo:paragraph-rsid="0046ec7d"/>
    </style:style>
    <style:style style:name="P65" style:family="paragraph" style:parent-style-name="Frame_20_contents">
      <style:paragraph-properties style:writing-mode="lr-tb"/>
      <style:text-properties officeooo:rsid="0023ff3a" officeooo:paragraph-rsid="0046ec7d"/>
    </style:style>
    <style:style style:name="P66" style:family="paragraph" style:parent-style-name="Standard">
      <style:paragraph-properties fo:margin-top="0.099cm" fo:margin-bottom="0cm" style:contextual-spacing="false"/>
      <style:text-properties officeooo:paragraph-rsid="0046ec7d"/>
    </style:style>
    <style:style style:name="P67" style:family="paragraph" style:parent-style-name="Standard" style:master-page-name="First_20_Page">
      <style:paragraph-properties style:page-number="auto"/>
      <style:text-properties fo:font-size="20pt" style:font-size-asian="20pt" style:font-size-complex="20pt"/>
    </style:style>
    <style:style style:name="P68" style:family="paragraph" style:parent-style-name="Standard">
      <style:paragraph-properties fo:margin-top="0.099cm" fo:margin-bottom="0cm" style:contextual-spacing="false"/>
      <style:text-properties fo:font-size="9pt" officeooo:rsid="0023dbb9" officeooo:paragraph-rsid="0046ec7d" style:font-size-asian="9pt" style:font-size-complex="9pt"/>
    </style:style>
    <style:style style:name="P69" style:family="paragraph" style:parent-style-name="Standard">
      <style:paragraph-properties fo:margin-top="0.099cm" fo:margin-bottom="0cm" style:contextual-spacing="false"/>
      <style:text-properties fo:font-size="9pt" fo:font-weight="bold" officeooo:rsid="0023dbb9" officeooo:paragraph-rsid="0046ec7d" style:font-size-asian="9pt" style:font-weight-asian="bold" style:font-size-complex="9pt" style:font-weight-complex="bold"/>
    </style:style>
    <style:style style:name="P70" style:family="paragraph" style:parent-style-name="Frame_20_contents">
      <style:text-properties fo:font-size="10pt" officeooo:rsid="0023ff3a" officeooo:paragraph-rsid="0046ec7d" style:font-size-asian="10pt" style:font-size-complex="10pt"/>
    </style:style>
    <style:style style:name="P71" style:family="paragraph" style:parent-style-name="Contents_20_1">
      <style:paragraph-properties>
        <style:tab-stops>
          <style:tab-stop style:position="17cm" style:type="right" style:leader-style="dotted" style:leader-text="."/>
        </style:tab-stops>
      </style:paragraph-properties>
    </style:style>
    <style:style style:name="P72" style:family="paragraph" style:parent-style-name="Contents_20_2">
      <style:paragraph-properties>
        <style:tab-stops>
          <style:tab-stop style:position="17cm" style:type="right" style:leader-style="dotted" style:leader-text="."/>
        </style:tab-stops>
      </style:paragraph-properties>
    </style:style>
    <style:style style:name="P73" style:family="paragraph" style:parent-style-name="Heading_20_1">
      <style:paragraph-properties fo:break-before="page"/>
    </style:style>
    <style:style style:name="P74" style:family="paragraph" style:parent-style-name="Heading_20_2">
      <style:paragraph-properties fo:break-before="page"/>
    </style:style>
    <style:style style:name="P75"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7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77"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78" style:family="paragraph">
      <style:paragraph-properties fo:margin-left="0cm" fo:margin-right="0cm" fo:margin-top="0cm" fo:margin-bottom="0cm" fo:line-height="100%" fo:text-align="start" fo:text-indent="0cm" style:writing-mode="lr-tb"/>
    </style:style>
    <style:style style:name="P7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8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8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8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83" style:family="paragraph">
      <style:paragraph-properties fo:margin-left="0cm" fo:margin-right="0cm" fo:margin-top="0cm" fo:margin-bottom="0cm" fo:line-height="100%" fo:text-indent="0cm"/>
    </style:style>
    <style:style style:name="P8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5"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6"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8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89"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9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93" style:family="paragraph">
      <style:paragraph-properties fo:margin-left="0cm" fo:margin-right="0cm" fo:margin-top="0cm" fo:margin-bottom="0cm" fo:line-height="100%" fo:text-indent="0cm" style:writing-mode="lr-tb"/>
    </style:style>
    <style:style style:name="P94"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5"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6"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7"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00"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04" style:family="paragraph">
      <style:paragraph-properties fo:margin-left="0cm" fo:margin-right="0cm" fo:margin-top="0cm" fo:margin-bottom="0cm" fo:line-height="100%" fo:text-align="end" fo:text-indent="0cm" style:writing-mode="lr-tb"/>
    </style:style>
    <style:style style:name="P105"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0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0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0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0"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12"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3" style:family="paragraph">
      <style:paragraph-properties fo:margin-left="0cm" fo:margin-right="0cm" fo:margin-top="0cm" fo:margin-bottom="0cm" fo:line-height="100%" fo:text-align="end" fo:text-indent="0cm"/>
    </style:style>
    <style:style style:name="P11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17"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8"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9"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0"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1"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2"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3"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6"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7"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30"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style:paragraph-properties fo:margin-left="0cm" fo:margin-right="0cm" fo:margin-top="0cm" fo:margin-bottom="0cm" fo:line-height="100%" fo:text-align="center" fo:text-indent="0cm" style:writing-mode="lr-tb"/>
    </style:style>
    <style:style style:name="P132"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style:paragraph-properties fo:margin-left="0cm" fo:margin-right="0cm" fo:margin-top="0cm" fo:margin-bottom="0cm" fo:line-height="100%" fo:text-align="center" fo:text-indent="0cm"/>
    </style:style>
    <style:style style:name="P134"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37" style:family="paragraph">
      <loext:graphic-properties draw:fill="none" draw:fill-color="#ffffff"/>
      <style:paragraph-properties style:writing-mode="lr-tb"/>
      <style:text-properties fo:font-size="7pt" style:font-size-asian="7pt" style:font-size-complex="7pt"/>
    </style:style>
    <style:style style:name="P138"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39"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0"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221e9"/>
    </style:style>
    <style:style style:name="T2" style:family="text">
      <style:text-properties officeooo:rsid="00244dfb"/>
    </style:style>
    <style:style style:name="T3" style:family="text">
      <style:text-properties officeooo:rsid="002afb2e"/>
    </style:style>
    <style:style style:name="T4" style:family="text">
      <style:text-properties officeooo:rsid="002ca9bf"/>
    </style:style>
    <style:style style:name="T5" style:family="text">
      <style:text-properties officeooo:rsid="002f7f7d"/>
    </style:style>
    <style:style style:name="T6" style:family="text">
      <style:text-properties fo:color="#000000" loext:opacity="100%" style:font-name="Calibri5" fo:font-size="11pt" fo:font-weight="bold" style:font-size-asian="11pt" style:font-weight-asian="bold" style:text-scale="100%"/>
    </style:style>
    <style:style style:name="T7" style:family="text">
      <style:text-properties fo:color="#000000" loext:opacity="100%" style:font-name="Calibri5" fo:font-size="11pt" fo:font-weight="bold" officeooo:rsid="00314589" style:font-size-asian="11pt" style:font-weight-asian="bold" style:text-scale="100%"/>
    </style:style>
    <style:style style:name="T8" style:family="text">
      <style:text-properties officeooo:rsid="00314589"/>
    </style:style>
    <style:style style:name="T9" style:family="text">
      <style:text-properties fo:font-weight="bold" style:font-weight-asian="bold" style:font-weight-complex="bold"/>
    </style:style>
    <style:style style:name="T10" style:family="text">
      <style:text-properties fo:font-weight="bold" officeooo:rsid="00314589" style:font-weight-asian="bold" style:font-weight-complex="bold"/>
    </style:style>
    <style:style style:name="T11" style:family="text">
      <style:text-properties officeooo:rsid="00330688"/>
    </style:style>
    <style:style style:name="T12" style:family="text">
      <style:text-properties style:font-name="Calibri4" officeooo:rsid="00330688" style:font-name-asian="Calibri4" style:font-name-complex="Calibri4"/>
    </style:style>
    <style:style style:name="T13" style:family="text">
      <style:text-properties officeooo:rsid="0039700e"/>
    </style:style>
    <style:style style:name="T14" style:family="text">
      <style:text-properties officeooo:rsid="003d5d27"/>
    </style:style>
    <style:style style:name="T15" style:family="text">
      <style:text-properties officeooo:rsid="003dab3a"/>
    </style:style>
    <style:style style:name="T16" style:family="text">
      <style:text-properties officeooo:rsid="00430c31"/>
    </style:style>
    <style:style style:name="T17" style:family="text">
      <style:text-properties fo:font-size="10pt" fo:language="en" fo:country="GB" style:font-size-asian="10pt" style:font-size-complex="10pt"/>
    </style:style>
    <style:style style:name="T18" style:family="text">
      <style:text-properties fo:font-size="10pt" fo:language="en" fo:country="GB" officeooo:rsid="008f454e" style:font-size-asian="10pt" style:font-size-complex="10pt"/>
    </style:style>
    <style:style style:name="T19" style:family="text">
      <style:text-properties fo:font-size="10pt" style:font-size-asian="10pt" style:font-size-complex="10pt"/>
    </style:style>
    <style:style style:name="T20" style:family="text">
      <style:text-properties fo:font-size="10pt" officeooo:rsid="008f454e" style:font-size-asian="10pt" style:font-size-complex="10pt"/>
    </style:style>
    <style:style style:name="T21" style:family="text">
      <style:text-properties fo:font-size="9pt" fo:language="en" fo:country="GB" style:font-size-asian="9pt" style:font-size-complex="9pt"/>
    </style:style>
    <style:style style:name="T22" style:family="text">
      <style:text-properties fo:font-size="9pt" fo:language="en" fo:country="GB" officeooo:rsid="0072664e" style:font-size-asian="9pt" style:font-size-complex="9pt"/>
    </style:style>
    <style:style style:name="T23" style:family="text">
      <style:text-properties fo:font-size="9pt" fo:language="en" fo:country="GB" officeooo:rsid="0023dbb9" style:font-size-asian="9pt" style:font-size-complex="9pt"/>
    </style:style>
    <style:style style:name="T24" style:family="text">
      <style:text-properties fo:font-size="9pt" fo:language="en" fo:country="GB" officeooo:rsid="0091e4f1" style:font-size-asian="9pt" style:font-size-complex="9pt"/>
    </style:style>
    <style:style style:name="T25" style:family="text">
      <style:text-properties fo:font-size="9pt" fo:language="en" fo:country="GB" officeooo:rsid="009b1774" style:font-size-asian="9pt" style:font-size-complex="9pt"/>
    </style:style>
    <style:style style:name="T26" style:family="text">
      <style:text-properties fo:font-size="9pt" fo:language="en" fo:country="GB" officeooo:rsid="00ab31f3" style:font-size-asian="9pt" style:font-size-complex="9pt"/>
    </style:style>
    <style:style style:name="T27" style:family="text">
      <style:text-properties fo:font-size="9pt" fo:language="en" fo:country="GB" officeooo:rsid="009b9fcc" style:font-size-asian="9pt" style:font-size-complex="9pt"/>
    </style:style>
    <style:style style:name="T28" style:family="text">
      <style:text-properties fo:font-size="9pt" fo:language="en" fo:country="GB" officeooo:rsid="00b3958c" style:font-size-asian="9pt" style:font-size-complex="9pt"/>
    </style:style>
    <style:style style:name="T29" style:family="text">
      <style:text-properties fo:font-size="9pt" fo:language="en" fo:country="GB" officeooo:rsid="00c2af9c" style:font-size-asian="9pt" style:font-size-complex="9pt"/>
    </style:style>
    <style:style style:name="T30" style:family="text">
      <style:text-properties fo:font-size="9pt" fo:language="en" fo:country="GB" fo:font-weight="bold" style:font-size-asian="9pt" style:font-weight-asian="bold" style:font-size-complex="9pt" style:font-weight-complex="bold"/>
    </style:style>
    <style:style style:name="T31" style:family="text">
      <style:text-properties fo:font-size="9pt" fo:language="en" fo:country="GB" fo:font-weight="bold" officeooo:rsid="0070cdc6" style:font-size-asian="9pt" style:font-weight-asian="bold" style:font-size-complex="9pt" style:font-weight-complex="bold"/>
    </style:style>
    <style:style style:name="T32" style:family="text">
      <style:text-properties fo:font-size="9pt" fo:language="en" fo:country="GB" fo:font-weight="bold" officeooo:rsid="0072664e" style:font-size-asian="9pt" style:font-weight-asian="bold" style:font-size-complex="9pt" style:font-weight-complex="bold"/>
    </style:style>
    <style:style style:name="T33" style:family="text">
      <style:text-properties fo:font-size="9pt" style:font-size-asian="9pt" style:font-size-complex="9pt"/>
    </style:style>
    <style:style style:name="T34" style:family="text">
      <style:text-properties fo:font-size="9pt" officeooo:rsid="0072664e" style:font-size-asian="9pt" style:font-size-complex="9pt"/>
    </style:style>
    <style:style style:name="T35" style:family="text">
      <style:text-properties fo:font-size="9pt" officeooo:rsid="00b3958c" style:font-size-asian="9pt" style:font-size-complex="9pt"/>
    </style:style>
    <style:style style:name="T36" style:family="text">
      <style:text-properties fo:font-size="9pt" officeooo:rsid="0023dbb9" style:font-size-asian="9pt" style:font-size-complex="9pt"/>
    </style:style>
    <style:style style:name="T37" style:family="text">
      <style:text-properties fo:font-size="9pt" officeooo:rsid="009b1774" style:font-size-asian="9pt" style:font-size-complex="9pt"/>
    </style:style>
    <style:style style:name="T38" style:family="text">
      <style:text-properties fo:font-size="9pt" officeooo:rsid="00ab31f3" style:font-size-asian="9pt" style:font-size-complex="9pt"/>
    </style:style>
    <style:style style:name="T39" style:family="text">
      <style:text-properties fo:font-size="9pt" officeooo:rsid="009b9fcc" style:font-size-asian="9pt" style:font-size-complex="9pt"/>
    </style:style>
    <style:style style:name="T40" style:family="text">
      <style:text-properties fo:font-size="9pt" officeooo:rsid="00c2af9c" style:font-size-asian="9pt" style:font-size-complex="9pt"/>
    </style:style>
    <style:style style:name="T41" style:family="text">
      <style:text-properties fo:font-size="9pt" officeooo:rsid="0091e4f1" style:font-size-asian="9pt" style:font-size-complex="9pt"/>
    </style:style>
    <style:style style:name="T42" style:family="text">
      <style:text-properties fo:font-size="9pt" fo:font-weight="bold" style:font-size-asian="9pt" style:font-weight-asian="bold" style:font-size-complex="9pt" style:font-weight-complex="bold"/>
    </style:style>
    <style:style style:name="T43" style:family="text">
      <style:text-properties fo:font-size="9pt" fo:font-weight="bold" officeooo:rsid="0070cdc6" style:font-size-asian="9pt" style:font-weight-asian="bold" style:font-size-complex="9pt" style:font-weight-complex="bold"/>
    </style:style>
    <style:style style:name="T44" style:family="text">
      <style:text-properties fo:font-size="9pt" fo:font-weight="bold" officeooo:rsid="0072664e" style:font-size-asian="9pt" style:font-weight-asian="bold" style:font-size-complex="9pt" style:font-weight-complex="bold"/>
    </style:style>
    <style:style style:name="T45" style:family="text">
      <style:text-properties style:text-underline-style="solid" style:text-underline-width="auto" style:text-underline-color="font-color"/>
    </style:style>
    <style:style style:name="T46" style:family="text">
      <style:text-properties style:font-name="Calibri2" fo:font-size="9pt" fo:language="en" fo:country="GB" style:font-size-asian="9pt" style:font-size-complex="9pt"/>
    </style:style>
    <style:style style:name="T47" style:family="text">
      <style:text-properties style:font-name="Calibri2" fo:font-size="9pt" fo:language="en" fo:country="GB" officeooo:rsid="00b13b9b" style:font-size-asian="9pt" style:font-size-complex="9pt"/>
    </style:style>
    <style:style style:name="T48" style:family="text">
      <style:text-properties style:font-name="Calibri2" fo:font-size="9pt" fo:language="en" fo:country="GB" officeooo:rsid="0091e4f1" style:font-size-asian="9pt" style:font-size-complex="9pt"/>
    </style:style>
    <style:style style:name="T49" style:family="text">
      <style:text-properties style:font-name="Calibri2" fo:font-size="9pt" fo:language="en" fo:country="GB" officeooo:rsid="009b1774" style:font-size-asian="9pt" style:font-size-complex="9pt"/>
    </style:style>
    <style:style style:name="T50" style:family="text">
      <style:text-properties style:font-name="Calibri2" fo:font-size="9pt" style:font-size-asian="9pt" style:font-size-complex="9pt"/>
    </style:style>
    <style:style style:name="T51" style:family="text">
      <style:text-properties style:font-name="Calibri2" fo:font-size="9pt" officeooo:rsid="00b13b9b" style:font-size-asian="9pt" style:font-size-complex="9pt"/>
    </style:style>
    <style:style style:name="T52" style:family="text">
      <style:text-properties style:font-name="Calibri2" fo:font-size="9pt" officeooo:rsid="0091e4f1" style:font-size-asian="9pt" style:font-size-complex="9pt"/>
    </style:style>
    <style:style style:name="T53" style:family="text">
      <style:text-properties style:font-name="Calibri2" fo:font-size="9pt" officeooo:rsid="009b1774" style:font-size-asian="9pt" style:font-size-complex="9pt"/>
    </style:style>
    <style:style style:name="T54"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55"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56"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57"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58"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59"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60"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62"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63"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64"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65"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66"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67"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68"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69"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70"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71"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72"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73"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74"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75"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76"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77"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79"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81"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82"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83"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85"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86"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87"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88"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89"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90"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91"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92"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93"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94"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95"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96"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7"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98"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99"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100"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1"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2"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103"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04"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105"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106"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07"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08"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09"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0"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111"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112" style:family="text">
      <style:text-properties fo:font-size="7pt" style:font-size-asian="7pt" style:font-size-complex="7pt"/>
    </style:style>
    <style:style style:name="T113"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T114" style:family="text"/>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7"><draw:g text:anchor-type="paragraph" draw:z-index="0" draw:name="Forme1" draw:style-name="gr2"><draw:g draw:style-name="gr26"><draw:frame draw:style-name="gr290" draw:text-style-name="P138" svg:width="2.946cm" svg:height="1.876cm" svg:x="3.443cm" svg:y="0.551cm"><draw:text-box><text:p text:style-name="P78"><text:span text:style-name="T113">Europska komisija</text:span></text:p><text:p text:style-name="P78"><text:span text:style-name="T113"/></text:p></draw:text-box></draw:frame></draw:g><draw:g draw:style-name="gr26"><draw:polygon draw:style-name="gr291" draw:text-style-name="P139" svg:width="1.397cm" svg:height="0.819cm" svg:x="0.792cm" svg:y="0.605cm" svg:viewBox="0 0 1398 820" draw:points="1397,820 0,820 0,0 1397,0 1398,0 1398,820"><text:p/></draw:polygon><draw:polygon draw:style-name="gr292" draw:text-style-name="P140" svg:width="0.127cm" svg:height="0.111cm" svg:x="1.427cm" svg:y="0.688cm" svg:viewBox="0 0 128 112" draw:points="63,85 24,112 39,69 0,43 49,43 63,0 78,43 128,43 87,69 103,112"><text:p/></draw:polygon><draw:polygon draw:style-name="gr292" draw:text-style-name="P140" svg:width="0.127cm" svg:height="0.106cm" svg:x="1.427cm" svg:y="1.234cm" svg:viewBox="0 0 128 107" draw:points="63,82 24,107 39,66 0,40 49,40 63,0 77,40 128,40 87,66 103,107"><text:p/></draw:polygon><draw:polygon draw:style-name="gr292" draw:text-style-name="P140" svg:width="0.127cm" svg:height="0.107cm" svg:x="1.582cm" svg:y="1.197cm" svg:viewBox="0 0 128 108" draw:points="64,82 24,108 39,67 0,40 49,40 64,0 78,40 128,40 87,67 104,108"><text:p/></draw:polygon><draw:polygon draw:style-name="gr292" draw:text-style-name="P140" svg:width="0.127cm" svg:height="0.107cm" svg:x="1.582cm" svg:y="0.725cm" svg:viewBox="0 0 128 108" draw:points="64,83 24,108 39,67 0,41 49,41 64,0 78,41 128,41 87,67 104,108"><text:p/></draw:polygon><draw:polygon draw:style-name="gr292" draw:text-style-name="P140" svg:width="0.127cm" svg:height="0.107cm" svg:x="1.7cm" svg:y="0.823cm" svg:viewBox="0 0 128 108" draw:points="63,83 24,108 39,67 0,41 49,41 63,0 79,41 128,41 88,67 103,108"><text:p/></draw:polygon><draw:polygon draw:style-name="gr292" draw:text-style-name="P140" svg:width="0.127cm" svg:height="0.107cm" svg:x="1.7cm" svg:y="1.099cm" svg:viewBox="0 0 128 108" draw:points="63,83 24,108 39,67 0,40 49,40 63,0 79,40 128,40 88,67 103,108"><text:p/></draw:polygon><draw:polygon draw:style-name="gr292" draw:text-style-name="P140" svg:width="0.127cm" svg:height="0.107cm" svg:x="1.74cm" svg:y="0.958cm" svg:viewBox="0 0 128 108" draw:points="65,82 24,108 39,66 0,40 49,40 65,0 79,40 128,40 88,66 103,108"><text:p/></draw:polygon><draw:polygon draw:style-name="gr292" draw:text-style-name="P140" svg:width="0.127cm" svg:height="0.106cm" svg:x="1.27cm" svg:y="0.725cm" svg:viewBox="0 0 128 107" draw:points="65,82 26,107 41,66 0,40 50,40 65,0 79,40 128,40 88,66 103,107"><text:p/></draw:polygon><draw:polygon draw:style-name="gr292" draw:text-style-name="P140" svg:width="0.127cm" svg:height="0.106cm" svg:x="1.159cm" svg:y="0.824cm" svg:viewBox="0 0 128 107" draw:points="65,82 26,107 41,66 0,40 50,40 65,0 79,40 128,40 88,66 103,107"><text:p/></draw:polygon><draw:polygon draw:style-name="gr292" draw:text-style-name="P140" svg:width="0.127cm" svg:height="0.107cm" svg:x="1.12cm" svg:y="0.959cm" svg:viewBox="0 0 128 108" draw:points="65,81 24,108 41,66 0,40 50,40 65,0 79,40 128,40 88,66 103,108"><text:p/></draw:polygon><draw:polygon draw:style-name="gr292" draw:text-style-name="P140" svg:width="0.127cm" svg:height="0.107cm" svg:x="1.159cm" svg:y="1.099cm" svg:viewBox="0 0 128 108" draw:points="65,82 26,108 41,67 0,40 50,40 65,0 79,40 128,40 88,67 103,108"><text:p/></draw:polygon><draw:polygon draw:style-name="gr292" draw:text-style-name="P140" svg:width="0.127cm" svg:height="0.107cm" svg:x="1.275cm" svg:y="1.197cm" svg:viewBox="0 0 128 108" draw:points="64,83 26,108 41,67 0,40 50,40 64,0 79,40 128,40 88,67 103,108"><text:p/></draw:polygon><draw:path draw:style-name="gr293" draw:text-style-name="P141" svg:width="0.97cm" svg:height="0.718cm" svg:x="2.404cm" svg:y="0.018cm" svg:viewBox="0 0 971 719" svg:d="M0 0c0 0 287 402 340 475 52 74 113 132 325 172 213 39 306 58 306 58v14c0 0-135-25-309-59-173-34-245-46-325-142-65-81-337-441-337-441z"><text:p/></draw:path><draw:path draw:style-name="gr293" draw:text-style-name="P141" svg:width="0.97cm" svg:height="0.491cm" svg:x="2.404cm" svg:y="0.478cm" svg:viewBox="0 0 971 492" svg:d="M0 1c0 0 261 241 337 309 81 74 184 101 326 123 136 21 308 46 308 46v13c0 0-162-23-308-45-143-21-244-33-326-100-75-59-337-276-337-276v-71z"><text:p/></draw:path><draw:path draw:style-name="gr293" draw:text-style-name="P141" svg:width="0.97cm" svg:height="0.442cm" svg:x="2.404cm" svg:y="0.584cm" svg:viewBox="0 0 971 443" svg:d="M0 0c0 0 248 203 337 272 82 64 148 83 327 111s307 46 307 46v14c0 0-163-23-308-43-145-21-238-29-326-92-101-71-337-241-337-241z"><text:p/></draw:path><draw:path draw:style-name="gr293" draw:text-style-name="P141" svg:width="0.97cm" svg:height="0.386cm" svg:x="2.404cm" svg:y="0.702cm" svg:viewBox="0 0 971 387" svg:d="M0 0c0 0 283 198 337 233 53 34 124 75 328 101 202 26 306 38 306 38v15c0 0-184-23-306-37-123-13-217-19-327-83-107-63-338-205-338-205z"><text:p/></draw:path><draw:path draw:style-name="gr293" draw:text-style-name="P141" svg:width="0.97cm" svg:height="0.333cm" svg:x="2.404cm" svg:y="0.815cm" svg:viewBox="0 0 971 334" svg:d="M0 0c0 0 284 167 339 194 53 25 118 69 326 92 207 23 306 34 306 34v14c0 0-172-17-307-29-135-13-226-30-327-78-100-48-337-170-337-170z"><text:p/></draw:path><draw:path draw:style-name="gr293" draw:text-style-name="P141" svg:width="0.97cm" svg:height="0.278cm" svg:x="2.404cm" svg:y="0.923cm" svg:viewBox="0 0 971 279" svg:d="M0 0c0 0 251 120 337 158 96 42 177 62 327 77 145 16 307 31 307 31v13c0 0-149-13-307-27-158-13-212-19-327-63-101-41-337-137-337-137z"><text:p/></draw:path><draw:path draw:style-name="gr293" draw:text-style-name="P141" svg:width="0.97cm" svg:height="0.225cm" svg:x="2.404cm" svg:y="1.034cm" svg:viewBox="0 0 971 226" svg:d="M0 0c0 0 199 75 339 124 138 48 244 53 326 61 37 3 306 27 306 27v14c0 0-161-11-306-23-146-11-209-16-327-50-119-35-338-102-338-102z"><text:p/></draw:path><draw:path draw:style-name="gr293" draw:text-style-name="P141" svg:width="0.97cm" svg:height="0.168cm" svg:x="2.404cm" svg:y="1.15cm" svg:viewBox="0 0 971 169" svg:d="M0 0c0 0 201 55 338 86 138 33 263 46 327 49 63 4 306 21 306 21v13c0 0-139-8-307-19-136-8-246-17-327-33-89-17-337-69-337-69z"><text:p/></draw:path><draw:path draw:style-name="gr293" draw:text-style-name="P141" svg:width="0.97cm" svg:height="0.114cm" svg:x="2.404cm" svg:y="1.263cm" svg:viewBox="0 0 971 115" svg:d="M0 0c0 0 165 25 338 52 131 18 308 30 326 31 19 1 307 17 307 17v15c0 0-185-9-307-15-126-7-255-13-327-19-162-15-337-35-337-35z"><text:p/></draw:path><draw:path draw:style-name="gr293" draw:text-style-name="P141" svg:width="0.97cm" svg:height="0.043cm" svg:x="2.404cm" svg:y="1.378cm" svg:viewBox="0 0 971 44" svg:d="M0 0c0 0 259 8 338 10 80 2 633 22 633 22v12h-971z"><text:p/></draw:path><draw:path draw:style-name="gr293" draw:text-style-name="P141" svg:width="0.97cm" svg:height="0.659cm" svg:x="2.404cm" svg:y="0.134cm" svg:viewBox="0 0 971 660" svg:d="M664 594c-234-44-289-120-327-167-40-47-337-427-337-427v70c12 14 266 321 337 402 81 91 208 112 327 134 120 22 307 54 307 54v-12c0 0-247-43-307-54z"><text:p/></draw:path><draw:path draw:style-name="gr293" draw:text-style-name="P141" svg:width="0.97cm" svg:height="0.609cm" svg:x="2.404cm" svg:y="0.239cm" svg:viewBox="0 0 971 610" svg:d="M664 547c-193-33-272-86-327-151-57-64-337-396-337-396v82c12 11 267 287 337 355 80 80 192 101 327 124 136 21 307 49 307 49v-11c0 0-195-32-307-52z"><text:p/></draw:path><draw:path draw:style-name="gr293" draw:text-style-name="P141" svg:width="0.97cm" svg:height="0.55cm" svg:x="2.404cm" svg:y="0.36cm" svg:viewBox="0 0 971 551" svg:d="M664 489c-201-34-241-62-327-143-54-52-325-334-337-346v76c0 0 254 238 337 308 108 92 209 99 327 118 119 19 307 49 307 49v-13c0 0-227-35-307-48z"><text:p/></draw:path><draw:path draw:style-name="gr293" draw:text-style-name="P141" svg:width="1.603cm" svg:height="0.482cm" svg:x="0.132cm" svg:y="0.127cm" svg:viewBox="0 0 1604 483" svg:d="M0 483c0 0 662-62 849-84 293-36 534-75 755-374 0 0 0-17 0-25-135 182-323 307-581 342-253 36-1023 87-1023 87z"><text:p/></draw:path><draw:path draw:style-name="gr293" draw:text-style-name="P141" svg:width="1.603cm" svg:height="0.515cm" svg:x="0.132cm" svg:y="0.018cm" svg:viewBox="0 0 1604 516" svg:d="M0 516c0 0 614-67 817-92 321-39 546-75 787-402 0 0 0-14 0-22-147 198-332 327-613 366-276 38-991 94-991 94z"><text:p/></draw:path><draw:polygon draw:style-name="gr293" draw:text-style-name="P141" svg:width="0.627cm" svg:height="0.043cm" svg:x="0.132cm" svg:y="1.378cm" svg:viewBox="0 0 628 44" draw:points="0,0 628,0 628,44 0,44"><text:p/></draw:polygon><draw:path draw:style-name="gr293" draw:text-style-name="P141" svg:width="0.113cm" svg:height="0.107cm" svg:x="1.621cm" svg:y="0.466cm" svg:viewBox="0 0 114 108" svg:d="M114 31c0 0 0-26 0-31-29 39-69 76-114 108h45c25-23 48-48 69-77z"><text:p/></draw:path><draw:path draw:style-name="gr293" draw:text-style-name="P141" svg:width="0.299cm" svg:height="0.22cm" svg:x="1.436cm" svg:y="0.352cm" svg:viewBox="0 0 300 221" svg:d="M300 28c0 0 0-22 0-28-72 96-178 171-300 221h72c84-42 161-103 228-193z"><text:p/></draw:path><draw:path draw:style-name="gr293" draw:text-style-name="P141" svg:width="0.802cm" svg:height="0.336cm" svg:x="0.932cm" svg:y="0.238cm" svg:viewBox="0 0 803 337" svg:d="M803 27c0 0 0-20 0-27-124 165-315 279-552 312-55 7-147 16-251 25l287-1c190-37 367-109 515-309z"><text:p/></draw:path><draw:path draw:style-name="gr293" draw:text-style-name="P141" svg:width="0.627cm" svg:height="0.048cm" svg:x="0.132cm" svg:y="1.307cm" svg:viewBox="0 0 628 49" svg:d="M628 0c-321 1-628 3-628 3v46c0 0 322-3 628-5z"><text:p/></draw:path><draw:path draw:style-name="gr293" draw:text-style-name="P141" svg:width="0.627cm" svg:height="0.051cm" svg:x="0.132cm" svg:y="1.227cm" svg:viewBox="0 0 628 52" svg:d="M628 0c-318 4-628 6-628 6v46c0 0 325-3 628-8z"><text:p/></draw:path><draw:path draw:style-name="gr293" draw:text-style-name="P141" svg:width="0.627cm" svg:height="0.056cm" svg:x="0.132cm" svg:y="1.15cm" svg:viewBox="0 0 628 57" svg:d="M628 0c-316 4-628 9-628 9v48c0 0 329-6 628-13z"><text:p/></draw:path><draw:path draw:style-name="gr293" draw:text-style-name="P141" svg:width="0.627cm" svg:height="0.059cm" svg:x="0.132cm" svg:y="1.071cm" svg:viewBox="0 0 628 60" svg:d="M628 0c-315 6-628 12-628 12v48c0 0 332-8 628-16z"><text:p/></draw:path><draw:path draw:style-name="gr293" draw:text-style-name="P141" svg:width="0.627cm" svg:height="0.065cm" svg:x="0.132cm" svg:y="0.993cm" svg:viewBox="0 0 628 66" svg:d="M628 0c-311 9-628 17-628 17v49c0 0 337-11 628-22z"><text:p/></draw:path><draw:path draw:style-name="gr293" draw:text-style-name="P141" svg:width="0.627cm" svg:height="0.069cm" svg:x="0.132cm" svg:y="0.913cm" svg:viewBox="0 0 628 70" svg:d="M628 0c-309 11-628 20-628 20v50c0 0 340-12 628-26z"><text:p/></draw:path><draw:path draw:style-name="gr293" draw:text-style-name="P141" svg:width="0.627cm" svg:height="0.075cm" svg:x="0.132cm" svg:y="0.836cm" svg:viewBox="0 0 628 76" svg:d="M628 0c-308 13-628 24-628 24v52c0 0 345-16 628-32z"><text:p/></draw:path><draw:path draw:style-name="gr293" draw:text-style-name="P141" svg:width="0.627cm" svg:height="0.081cm" svg:x="0.132cm" svg:y="0.755cm" svg:viewBox="0 0 628 82" svg:d="M628 0c-304 16-628 29-628 29v53c0 0 349-20 628-38z"><text:p/></draw:path><draw:path draw:style-name="gr293" draw:text-style-name="P141" svg:width="0.627cm" svg:height="0.087cm" svg:x="0.132cm" svg:y="0.673cm" svg:viewBox="0 0 628 88" svg:d="M628 0c-302 20-628 36-628 36v52c0 0 354-24 628-45z"><text:p/></draw:path><draw:path draw:style-name="gr293" draw:text-style-name="P141" svg:width="0.627cm" svg:height="0.093cm" svg:x="0.132cm" svg:y="0.592cm" svg:viewBox="0 0 628 94" svg:d="M628 0c-299 21-628 41-628 41v53c0 0 359-28 628-52z"><text:p/></draw:path><draw:polygon draw:style-name="gr291" draw:text-style-name="P139" svg:width="0.08cm" svg:height="0.819cm" svg:x="6.156cm" svg:y="0.605cm" svg:viewBox="0 0 81 820" draw:points="81,0 0,0 0,820 81,820"><text:p/></draw:polygon></draw:g></draw:g>FLASH EUROBAROMETER 584</text:p>
      <text:p text:style-name="Standard"/>
      <text:p text:style-name="P46">Izazovi i prioriteti EU-a</text:p>
      <text:p text:style-name="Standard"/>
      <text:p text:style-name="P47">Izvješće EUROBAROMETERA </text:p>
      <text:p text:style-name="P47">lipanj 2026.</text:p>
      <text:p text:style-name="Standard"><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36">Anketa koju je proveo Demoscopy na zahtjev Glavne uprave za komunikaciju (Odjel za javno mišljenje i građanski angažman Glavne uprave COMM) </text:p>
      <text:p text:style-name="Standard">Ovaj dokument ne predstavlja stajalište Europske komisije. Tumačenja i mišljenja sadržana u njemu isključivo su ona autora. </text:p>
      <table:table table:name="Tableau1" table:style-name="Tableau1">
        <table:table-column table:style-name="Tableau1.A"/>
        <table:table-column table:style-name="Tableau1.B"/>
        <table:table-row>
          <table:table-cell table:style-name="Tableau1.A1" office:value-type="string">
            <text:p text:style-name="P6">Naziv projekta </text:p>
          </table:table-cell>
          <table:table-cell table:style-name="Tableau1.A1" office:value-type="string">
            <text:p text:style-name="P8">Flash Eurobarometar br. 584 – Izazovi i prioriteti EU-a </text:p>
          </table:table-cell>
        </table:table-row>
        <table:table-row>
          <table:table-cell table:style-name="Tableau1.A1" office:value-type="string">
            <text:p text:style-name="P10"/>
          </table:table-cell>
          <table:table-cell table:style-name="Tableau1.A1" office:value-type="string">
            <text:p text:style-name="P8">Izvješće </text:p>
          </table:table-cell>
        </table:table-row>
        <table:table-row>
          <table:table-cell table:style-name="Tableau1.A1" office:value-type="string">
            <text:p text:style-name="P10"/>
          </table:table-cell>
          <table:table-cell table:style-name="Tableau1.A1" office:value-type="string">
            <text:p text:style-name="P8">HR </text:p>
          </table:table-cell>
        </table:table-row>
        <table:table-row>
          <table:table-cell table:style-name="Tableau1.A1" office:value-type="string">
            <text:p text:style-name="P6">Katalogni broj </text:p>
          </table:table-cell>
          <table:table-cell table:style-name="Tableau1.A1" office:value-type="string">
            <text:p text:style-name="P8">NA-01-26-031-EN-N </text:p>
          </table:table-cell>
        </table:table-row>
        <table:table-row>
          <table:table-cell table:style-name="Tableau1.A1" office:value-type="string">
            <text:p text:style-name="P6">ISBN </text:p>
          </table:table-cell>
          <table:table-cell table:style-name="Tableau1.A1" office:value-type="string">
            <text:p text:style-name="P8">978-92-68-41278-7 </text:p>
          </table:table-cell>
        </table:table-row>
        <table:table-row>
          <table:table-cell table:style-name="Tableau1.A1" office:value-type="string">
            <text:p text:style-name="P10"/>
          </table:table-cell>
          <table:table-cell table:style-name="Tableau1.A1" office:value-type="string">
            <text:p text:style-name="P8">doi: 10.2775/2560997 </text:p>
          </table:table-cell>
        </table:table-row>
        <table:table-row>
          <table:table-cell table:style-name="Tableau1.A1" office:value-type="string">
            <text:p text:style-name="P10"/>
          </table:table-cell>
          <table:table-cell table:style-name="Tableau1.A1" office:value-type="string">
            <text:p text:style-name="P10"/>
          </table:table-cell>
        </table:table-row>
        <table:table-row>
          <table:table-cell table:style-name="Tableau1.A1" office:value-type="string">
            <text:p text:style-name="P6">© Europska unija, 2026. </text:p>
          </table:table-cell>
          <table:table-cell table:style-name="Tableau1.A1" office:value-type="string">
            <text:p text:style-name="P4"/>
          </table:table-cell>
        </table:table-row>
        <table:table-row>
          <table:table-cell table:style-name="Tableau1.A1" office:value-type="string">
            <text:p text:style-name="P4"/>
          </table:table-cell>
          <table:table-cell table:style-name="Tableau1.A1" office:value-type="string">
            <text:p text:style-name="P8"><text:a xlink:type="simple" xlink:href="https://europa.eu/eurobarometer" text:style-name="Internet_20_link" text:visited-style-name="Visited_20_Internet_20_Link">https://europa.eu/eurobarometer</text:a> </text:p>
          </table:table-cell>
        </table:table-row>
      </table:table>
      <text:p text:style-name="Horizontal_20_Line"/>
      <text:p text:style-name="P66"><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75" svg:width="5.158cm" svg:height="2.899cm" svg:x="1.191cm" svg:y="-0.425cm"><draw:image xlink:href="Pictures/10000001000001A20000010D054676CE5C0DECD7.png" xlink:type="simple" xlink:show="embed" xlink:actuate="onLoad" draw:mime-type="image/png"><text:p/></draw:image></draw:frame><text:span text:style-name="T19">Dokument koji je pripremio Pierre Dieumegard za</text:span> <text:a xlink:type="simple" xlink:href="https://europokune.eu/" text:style-name="Internet_20_link" text:visited-style-name="Visited_20_Internet_20_Link">Europokune</text:a><text:span text:style-name="T20">– Europa zajedno – i</text:span> <text:a xlink:type="simple" xlink:href="https://e-d-e.org/" text:style-name="Internet_20_link" text:visited-style-name="Visited_20_Internet_20_Link">Esperanto europske demokracije.</text:a></text:p>
      <text:p text:style-name="P66"><text:span text:style-name="T33">Svrha </text:span><text:span text:style-name="T19">ovog</text:span><text:span text:style-name="T33">"privremenog" dokumenta je omogućiti</text:span> <text:span text:style-name="T33">većem broju ljudi u Europskoj uniji da postanu svjesni dokumenata koje je proizvela Europska unija (i koji se financiraju njihovim porezima).</text:span></text:p>
      <text:p text:style-name="P66"><text:span text:style-name="T43">Ako</text:span><text:span text:style-name="T42"> nema prijevoda,</text:span> <text:span text:style-name="T44">građani</text:span><text:span text:style-name="T42"> su isključeni iz rasprave.</text:span></text:p>
      <text:p text:style-name="P66"><text:span text:style-name="T33">Taj</text:span> <text:span text:style-name="T36">dokument „E</text:span><text:span text:style-name="T50"> urobaromete</text:span><text:span text:style-name="T52"> r”</text:span> <text:a xlink:type="simple" xlink:href="https://europa.eu/eurobarometer/surveys/detail/3677" text:style-name="Internet_20_link" text:visited-style-name="Visited_20_Internet_20_Link"><text:span text:style-name="T34">postojao je</text:span> <text:span text:style-name="T53">samo</text:span><text:span text:style-name="T33"> na</text:span> <text:span text:style-name="T33">engleskom jeziku</text:span></text:a><text:span text:style-name="T33"> u</text:span> <text:span text:style-name="T38">datoteci</text:span><text:span text:style-name="T38"> </text:span><text:span text:style-name="T39">u</text:span><text:span text:style-name="T38"> pdf formatu.</text:span><text:span text:style-name="T33"> </text:span><text:span text:style-name="T38">Od početne</text:span><text:span text:style-name="T38"> datoteke </text:span><text:span text:style-name="T34">stvorili</text:span><text:span text:style-name="T38"> smo</text:span> <text:span text:style-name="T38">odt datoteku,</text:span> <text:span text:style-name="T33">koju je pripremio softver Libre Office,</text:span> <text:span text:style-name="T36">za strojno prevođenje na druge jezike. </text:span><text:span text:style-name="T40">Rezultati su</text:span> <text:span text:style-name="T41">sada</text:span> <text:a xlink:type="simple" xlink:href="https://europokune.eu/article57/ebfl584_defiprior" text:style-name="Internet_20_link" text:visited-style-name="Visited_20_Internet_20_Link"><text:span text:style-name="T33">dostupni na svim službenim jezicima</text:span></text:a><text:span text:style-name="T40">.</text:span></text:p>
      <text:p text:style-name="P68"/>
      <text:p text:style-name="P69">Poželjno je da uprava EU-a preuzme prijevod važnih dokumenata. „Važni dokumenti” nisu samo zakoni i propisi, već i <text:span text:style-name="T45">važne informacije potrebne za zajedničko donošenje utemeljenih odluka.</text:span></text:p>
      <text:p text:style-name="P68">Kako bismo zajedno raspravljali o zajedničkoj budućnosti i omogućili pouzdane prijevode, međunarodni jezik Esperanto bio bi vrlo koristan zbog svoje jednostavnosti, pravilnosti i točnosti.</text:p>
      <text:p text:style-name="P70">Kontaktirajte nas :</text:p>
      <text:p text:style-name="P64"><text:a xlink:type="simple" xlink:href="https://europokune.eu/static6/kontaktu-nin" text:style-name="Internet_20_link" text:visited-style-name="Visited_20_Internet_20_Link">Kontaktu nin-Ek ! Europo kune!</text:a><text:span text:style-name="T19"> </text:span></text:p>
      <text:p text:style-name="P65"><text:a xlink:type="simple" xlink:href="https://e-d-e.org/-Kontakti-EDE" text:style-name="Internet_20_link" text:visited-style-name="Visited_20_Internet_20_Link"><text:span text:style-name="T19">https://e-d-e.org/-Kontakti-EDE</text:span></text:a></text:p>
      <text:p text:style-name="P40"/>
      <text:table-of-content text:style-name="Sect1" text:protected="true" text:name="Table des matières1">
        <text:table-of-content-source text:outline-level="10">
          <text:index-title-template text:style-name="Contents_20_Heading">Sadržaj</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Sadržaj</text:p>
          </text:index-title>
          <text:p text:style-name="P62"><text:a xlink:type="simple" xlink:href="#__RefHeading___Toc4046_3967327191" text:style-name="Index_20_Link" text:visited-style-name="Index_20_Link">Uvod<text:tab/>4</text:a></text:p>
          <text:p text:style-name="P62"><text:a xlink:type="simple" xlink:href="#__RefHeading___Toc4048_3967327191" text:style-name="Index_20_Link" text:visited-style-name="Index_20_Link">Ključni nalazi<text:tab/>6</text:a></text:p>
          <text:p text:style-name="P62"><text:a xlink:type="simple" xlink:href="#__RefHeading___Toc4050_3967327191" text:style-name="Index_20_Link" text:visited-style-name="Index_20_Link">1. Izloženost i rizici s kojima se djeca suočavaju na društvenim mrežama<text:tab/>8</text:a></text:p>
          <text:p text:style-name="P63"><text:a xlink:type="simple" xlink:href="#__RefHeading___Toc4052_3967327191" text:style-name="Index_20_Link" text:visited-style-name="Index_20_Link">1.1 Izloženost i odgovori na lažne i obmanjujuće informacije na internetu<text:tab/>8</text:a></text:p>
          <text:p text:style-name="P63"><text:a xlink:type="simple" xlink:href="#__RefHeading___Toc4054_3967327191" text:style-name="Index_20_Link" text:visited-style-name="Index_20_Link">1.2 Rizici s kojima se djeca suočavaju na internetu i njihova zaštita<text:tab/>12</text:a></text:p>
          <text:p text:style-name="P62"><text:a xlink:type="simple" xlink:href="#__RefHeading___Toc4056_3967327191" text:style-name="Index_20_Link" text:visited-style-name="Index_20_Link">2. Percepcija demokracije i vladavine prava<text:tab/>15</text:a></text:p>
          <text:p text:style-name="P63"><text:a xlink:type="simple" xlink:href="#__RefHeading___Toc4058_3967327191" text:style-name="Index_20_Link" text:visited-style-name="Index_20_Link">2.1 Utvrđivanje stupova demokracije<text:tab/>15</text:a></text:p>
          <text:p text:style-name="P63"><text:a xlink:type="simple" xlink:href="#__RefHeading___Toc4060_3967327191" text:style-name="Index_20_Link" text:visited-style-name="Index_20_Link">2.2 Mješovito zadovoljstvo vladavinom prava na nacionalnoj razini i razini EU-a<text:tab/>17</text:a></text:p>
          <text:p text:style-name="P63"><text:a xlink:type="simple" xlink:href="#__RefHeading___Toc4062_3967327191" text:style-name="Index_20_Link" text:visited-style-name="Index_20_Link">2.3 Skepticizam u pogledu djelovanja građana kako bi se utjecalo na donošenje odluka u EU-u<text:tab/>21</text:a></text:p>
          <text:p text:style-name="P62"><text:a xlink:type="simple" xlink:href="#__RefHeading___Toc4064_3967327191" text:style-name="Index_20_Link" text:visited-style-name="Index_20_Link">3. Energetska kriza<text:tab/>24</text:a></text:p>
          <text:p text:style-name="P63"><text:a xlink:type="simple" xlink:href="#__RefHeading___Toc4066_3967327191" text:style-name="Index_20_Link" text:visited-style-name="Index_20_Link">3.1 Energija iz obnovljivih izvora, vodeća mjera za odmak od fosilnih goriva<text:tab/>24</text:a></text:p>
          <text:p text:style-name="P63"><text:a xlink:type="simple" xlink:href="#__RefHeading___Toc4068_3967327191" text:style-name="Index_20_Link" text:visited-style-name="Index_20_Link">3.2 Rast cijena energije: smanjenje potrošnje umjesto strukturnih promjena<text:tab/>26</text:a></text:p>
          <text:p text:style-name="P62"><text:a xlink:type="simple" xlink:href="#__RefHeading___Toc4070_3967327191" text:style-name="Index_20_Link" text:visited-style-name="Index_20_Link">4. Percepcija trgovinske politike i gospodarskog suvereniteta<text:tab/>28</text:a></text:p>
          <text:p text:style-name="P63"><text:a xlink:type="simple" xlink:href="#__RefHeading___Toc4072_3967327191" text:style-name="Index_20_Link" text:visited-style-name="Index_20_Link">4.1 Suradnja u trgovinskim pregovorima<text:tab/>28</text:a></text:p>
          <text:p text:style-name="P63"><text:a xlink:type="simple" xlink:href="#__RefHeading___Toc4074_3967327191" text:style-name="Index_20_Link" text:visited-style-name="Index_20_Link">4.2 Diversifikacija trgovinskih odnosa<text:tab/>30</text:a></text:p>
          <text:p text:style-name="P62"><text:a xlink:type="simple" xlink:href="#__RefHeading___Toc4076_3967327191" text:style-name="Index_20_Link" text:visited-style-name="Index_20_Link">5. Percepcija glavnih izazova EU-a<text:tab/>31</text:a></text:p>
          <text:p text:style-name="P63"><text:a xlink:type="simple" xlink:href="#__RefHeading___Toc4078_3967327191" text:style-name="Index_20_Link" text:visited-style-name="Index_20_Link">5.1 Percepcija Europljana o glavnim izazovima EU-a<text:tab/>31</text:a></text:p>
          <text:p text:style-name="P63"><text:a xlink:type="simple" xlink:href="#__RefHeading___Toc4080_3967327191" text:style-name="Index_20_Link" text:visited-style-name="Index_20_Link">5.2 Prioriteti koje Europljani očekuju od EU-a<text:tab/>35</text:a></text:p>
          <text:p text:style-name="P62"><text:a xlink:type="simple" xlink:href="#__RefHeading___Toc4082_3967327191" text:style-name="Index_20_Link" text:visited-style-name="Index_20_Link">6. Sigurnost i obrana EU-a<text:tab/>38</text:a></text:p>
          <text:p text:style-name="P63"><text:a xlink:type="simple" xlink:href="#__RefHeading___Toc4084_3967327191" text:style-name="Index_20_Link" text:visited-style-name="Index_20_Link">6.1 Percipirana prijetnja nacionalnoj sigurnosti i potpora obrambenoj autonomiji EU-a<text:tab/>38</text:a></text:p>
          <text:p text:style-name="P63"><text:a xlink:type="simple" xlink:href="#__RefHeading___Toc4086_3967327191" text:style-name="Index_20_Link" text:visited-style-name="Index_20_Link">6.2 Povjerenje u EU za jačanje sigurnosti i obrane<text:tab/>41</text:a></text:p>
          <text:p text:style-name="P62"><text:a xlink:type="simple" xlink:href="#__RefHeading___Toc4088_3967327191" text:style-name="Index_20_Link" text:visited-style-name="Index_20_Link">7. Tehničke specifikacije<text:tab/>44</text:a></text:p>
          <text:p text:style-name="P62"><text:a xlink:type="simple" xlink:href="#__RefHeading___Toc4090_3967327191" text:style-name="Index_20_Link" text:visited-style-name="Index_20_Link">8. Qu estionnaire<text:tab/>46</text:a></text:p>
        </text:index-body>
      </text:table-of-content>
      <text:p text:style-name="P41"/>
      <text:p text:style-name="P41"/>
      <text:section text:style-name="Sect2" text:name="Section1">
        <text:h text:style-name="P35" text:outline-level="1"><text:bookmark-start text:name="__RefHeading___Toc4046_3967327191"/>Uvod<text:bookmark-end text:name="__RefHeading___Toc4046_3967327191"/></text:h>
        <text:p text:style-name="P41">Europska unija prolazi kroz razdoblje znatne političke, gospodarske i društvene nesigurnosti. Sigurnosna i obrambena pitanja, strateška autonomija, energetski pritisci, konkurentnost, demokratska otpornost i dezinformacije postali su ključni elementi javne rasprave o budućnosti EU-a. Taj se kontekst odražava u nedavnim dokazima Eurobarometra: 68 % Europljana slaže se da je sigurnost njihove zemlje ugrožena u trenutačnom međunarodnom kontekstu, što je zajedničko svim državama članicama.<text:note text:id="ftn1" text:note-class="footnote"><text:note-citation>1</text:note-citation><text:note-body><text:p text:style-name="Footnote">Flash Eurobarometar 574, Europska unija u području obrane i svemira, Europska komisija, GU DEFIS, siječanj 2026., <text:a xlink:type="simple" xlink:href="https://europa.eu/eurobarometer/surveys/detail/3652" text:style-name="Internet_20_link" text:visited-style-name="Visited_20_Internet_20_Link">Europska unija u području obrane i svemira – istraživanje Eurobarometra</text:a> </text:p></text:note-body></text:note> U tom kontekstu percepcija građana važan je pokazatelj razumijevanja uloge, prednosti i ranjivosti EU-a u državama članicama. U prethodnom istraživanju Flash Eurobarometra, objavljenom u rujnu 2025., već su se razmatrala stajališta građana o budućnosti Europske unije, uključujući njihovu razinu optimizma, procjenu glavnih prednosti i izazova EU-a te njihova očekivanja u pogledu ključnih prioriteta politike. Njezini rezultati ukazali su na kontinuiranu važnost tih tema i potvrdili potrebu za praćenjem razvoja javnog mnijenja u okruženju koje se brzo mijenja. </text:p>
        <text:p text:style-name="P41">Europska komisija stoga pokreće novi Flash Eurobarometar kako bi ažurirala i produbila dostupne dokaze o stajalištima građana o izazovima i prioritetima s kojima se Europska unija suočava 2026. Anketom će se mjeriti način na koji ljudi u 27 država članica EU-a percipiraju glavne probleme s kojima se Unija suočava, područja u kojima smatraju da bi im trebalo posvetiti prioritetnu pozornost te način na koji vide širi smjer EU-a kao odgovor na trenutačne i nove pritiske. Zadržat će se i ograničen broj pokazatelja trendova iz prethodnog vala, čime će se omogućiti procjena promjena tijekom vremena o odabranim ključnim temama kao što su optimizam u pogledu budućnosti EU-a, percipirane prednosti i izazovi, prioriteti politika, demokracija, gospodarsko povjerenje i sigurnost. Upitnik će se istodobno baviti pitanjima koja su posebno važna za trenutačni program, uključujući obranu, stratešku autonomiju, položaj EU-a u svijetu, energetsku krizu, inovacije, pojednostavnjenje i dezinformacije. Rezultati će pružiti pravodobne i usporedive dokaze za potporu Komisijinim aktivnostima strateškog promišljanja i komunikacije prije govora o stanju Unije u rujnu 2026. </text:p>
        <text:p text:style-name="P41">U ime Europske komisije, Glavne uprave za komunikaciju (GU COMM, Odjel za javno mišljenje i angažman građana), Demoskopija je intervjuirala opću populaciju u dobi od 15 godina i stariju u svih 27 država članica Europske unije (EU). </text:p>
        <text:p text:style-name="P41">Od 19. do 24. lipnja 2026. provedeno je 25.904 intervjua s pomoću računalno potpomognutog internetskog intervjua (CAWI) s oko 1000 intervjua provedenih u većim zemljama i 500 intervjua u manjim zemljama (LU, CY, MT). </text:p>
        <text:p text:style-name="P41"/>
        <text:p text:style-name="P34">Bilješke</text:p>
        <text:p text:style-name="StyleDefautDecale05Sauf1"><text:span text:style-name="T12">▪ </text:span>Ponderirani su anketni podaci </text:p>
        <text:p text:style-name="StyleDefautDecale05Sauf1">▪ Rezultati istraživanja podliježu dopuštenim odstupanjima pri uzorkovanju, što znači da ne moraju sve očite razlike među zemljama ili skupinama biti statistički značajne. </text:p>
        <text:p text:style-name="StyleDefautDecale05Sauf1">▪ Ako su ispitanici mogli odabrati više odgovora, zbroj postotaka odgovora može biti veći od 100 %. </text:p>
        <text:p text:style-name="StyleDefautDecale05Sauf1">▪ U ovom izvješću zemlje se navode službenom kraticom kako je navedeno u nastavku.</text:p>
        <text:p text:style-name="P41"><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5">BE</text:p></table:table-cell><table:table-cell table:style-name="Tableau2.A1" office:value-type="string"><text:p text:style-name="P5">Belgija</text:p></table:table-cell><table:table-cell table:style-name="Tableau2.A1" office:value-type="string"><text:p text:style-name="P5">FR</text:p></table:table-cell><table:table-cell table:style-name="Tableau2.A1" office:value-type="string"><text:p text:style-name="P5">Francuska</text:p></table:table-cell><table:table-cell table:style-name="Tableau2.A1" office:value-type="string"><text:p text:style-name="P5">NL</text:p></table:table-cell><table:table-cell table:style-name="Tableau2.A1" office:value-type="string"><text:p text:style-name="P5">Nizozemska</text:p></table:table-cell></table:table-row><table:table-row table:style-name="Tableau2.1"><table:table-cell table:style-name="Tableau2.A1" office:value-type="string"><text:p text:style-name="P5">BG</text:p></table:table-cell><table:table-cell table:style-name="Tableau2.A1" office:value-type="string"><text:p text:style-name="P5">Bugarska</text:p></table:table-cell><table:table-cell table:style-name="Tableau2.A1" office:value-type="string"><text:p text:style-name="P5">HR</text:p></table:table-cell><table:table-cell table:style-name="Tableau2.A1" office:value-type="string"><text:p text:style-name="P5">Hrvatska</text:p></table:table-cell><table:table-cell table:style-name="Tableau2.A1" office:value-type="string"><text:p text:style-name="P5">AT</text:p></table:table-cell><table:table-cell table:style-name="Tableau2.A1" office:value-type="string"><text:p text:style-name="P5">Austrija</text:p></table:table-cell></table:table-row><table:table-row table:style-name="Tableau2.1"><table:table-cell table:style-name="Tableau2.A1" office:value-type="string"><text:p text:style-name="P5">CZ</text:p></table:table-cell><table:table-cell table:style-name="Tableau2.A1" office:value-type="string"><text:p text:style-name="P5">Češka</text:p></table:table-cell><table:table-cell table:style-name="Tableau2.A1" office:value-type="string"><text:p text:style-name="P5">IT</text:p></table:table-cell><table:table-cell table:style-name="Tableau2.A1" office:value-type="string"><text:p text:style-name="P5">Italija</text:p></table:table-cell><table:table-cell table:style-name="Tableau2.A1" office:value-type="string"><text:p text:style-name="P5">PL</text:p></table:table-cell><table:table-cell table:style-name="Tableau2.A1" office:value-type="string"><text:p text:style-name="P5">Poljska</text:p></table:table-cell></table:table-row><table:table-row table:style-name="Tableau2.1"><table:table-cell table:style-name="Tableau2.A1" office:value-type="string"><text:p text:style-name="P5">DK</text:p></table:table-cell><table:table-cell table:style-name="Tableau2.A1" office:value-type="string"><text:p text:style-name="P5">Danska</text:p></table:table-cell><table:table-cell table:style-name="Tableau2.A1" office:value-type="string"><text:p text:style-name="P5">CY</text:p></table:table-cell><table:table-cell table:style-name="Tableau2.A1" office:value-type="string"><text:p text:style-name="P5">Rep. Cipra*</text:p></table:table-cell><table:table-cell table:style-name="Tableau2.A1" office:value-type="string"><text:p text:style-name="P5">PT</text:p></table:table-cell><table:table-cell table:style-name="Tableau2.A1" office:value-type="string"><text:p text:style-name="P5">Portugal</text:p></table:table-cell></table:table-row><table:table-row table:style-name="Tableau2.1"><table:table-cell table:style-name="Tableau2.A1" office:value-type="string"><text:p text:style-name="P5">DE</text:p></table:table-cell><table:table-cell table:style-name="Tableau2.A1" office:value-type="string"><text:p text:style-name="P5">Njemačka</text:p></table:table-cell><table:table-cell table:style-name="Tableau2.A1" office:value-type="string"><text:p text:style-name="P5">LV</text:p></table:table-cell><table:table-cell table:style-name="Tableau2.A1" office:value-type="string"><text:p text:style-name="P5">Latvija</text:p></table:table-cell><table:table-cell table:style-name="Tableau2.A1" office:value-type="string"><text:p text:style-name="P5">RO</text:p></table:table-cell><table:table-cell table:style-name="Tableau2.A1" office:value-type="string"><text:p text:style-name="P5">Rumunjska</text:p></table:table-cell></table:table-row><table:table-row table:style-name="Tableau2.1"><table:table-cell table:style-name="Tableau2.A1" office:value-type="string"><text:p text:style-name="P5">EE</text:p></table:table-cell><table:table-cell table:style-name="Tableau2.A1" office:value-type="string"><text:p text:style-name="P5">Estonija</text:p></table:table-cell><table:table-cell table:style-name="Tableau2.A1" office:value-type="string"><text:p text:style-name="P5">LT</text:p></table:table-cell><table:table-cell table:style-name="Tableau2.A1" office:value-type="string"><text:p text:style-name="P5">Litva</text:p></table:table-cell><table:table-cell table:style-name="Tableau2.A1" office:value-type="string"><text:p text:style-name="P5">Sl</text:p></table:table-cell><table:table-cell table:style-name="Tableau2.A1" office:value-type="string"><text:p text:style-name="P5">Slovenija</text:p></table:table-cell></table:table-row><table:table-row table:style-name="Tableau2.1"><table:table-cell table:style-name="Tableau2.A1" office:value-type="string"><text:p text:style-name="P5">IE</text:p></table:table-cell><table:table-cell table:style-name="Tableau2.A1" office:value-type="string"><text:p text:style-name="P5">Irska</text:p></table:table-cell><table:table-cell table:style-name="Tableau2.A1" office:value-type="string"><text:p text:style-name="P5">LU</text:p></table:table-cell><table:table-cell table:style-name="Tableau2.A1" office:value-type="string"><text:p text:style-name="P5">Luksemburg</text:p></table:table-cell><table:table-cell table:style-name="Tableau2.A1" office:value-type="string"><text:p text:style-name="P5">SK</text:p></table:table-cell><table:table-cell table:style-name="Tableau2.A1" office:value-type="string"><text:p text:style-name="P5">Slovačka</text:p></table:table-cell></table:table-row><table:table-row table:style-name="Tableau2.1"><table:table-cell table:style-name="Tableau2.A1" office:value-type="string"><text:p text:style-name="P5">EL</text:p></table:table-cell><table:table-cell table:style-name="Tableau2.A1" office:value-type="string"><text:p text:style-name="P5">Grčka</text:p></table:table-cell><table:table-cell table:style-name="Tableau2.A1" office:value-type="string"><text:p text:style-name="P5">HU</text:p></table:table-cell><table:table-cell table:style-name="Tableau2.A1" office:value-type="string"><text:p text:style-name="P5">Mađarska</text:p></table:table-cell><table:table-cell table:style-name="Tableau2.A1" office:value-type="string"><text:p text:style-name="P5">Fl</text:p></table:table-cell><table:table-cell table:style-name="Tableau2.A1" office:value-type="string"><text:p text:style-name="P5">Finska</text:p></table:table-cell></table:table-row><table:table-row table:style-name="Tableau2.1"><table:table-cell table:style-name="Tableau2.A1" office:value-type="string"><text:p text:style-name="P5">ES</text:p></table:table-cell><table:table-cell table:style-name="Tableau2.A1" office:value-type="string"><text:p text:style-name="P5">Španjolska</text:p></table:table-cell><table:table-cell table:style-name="Tableau2.A1" office:value-type="string"><text:p text:style-name="P5">MT</text:p></table:table-cell><table:table-cell table:style-name="Tableau2.A1" office:value-type="string"><text:p text:style-name="P5">Malta</text:p></table:table-cell><table:table-cell table:style-name="Tableau2.A1" office:value-type="string"><text:p text:style-name="P5">SE</text:p></table:table-cell><table:table-cell table:style-name="Tableau2.A1" office:value-type="string"><text:p text:style-name="P5">Švedska</text:p></table:table-cell></table:table-row><table:table-row table:style-name="Tableau2.1"><table:table-cell table:style-name="Tableau2.A1" table:number-columns-spanned="6" office:value-type="string"><text:p text:style-name="P5">Cipar kao cjelina jedna je od 27 država članica EU-a. Iz praktičnih razloga razgovori su provedeni samo u dijelu zemlje koji je pod kontrolom vlade Republike Cipra. </text:p></table:table-cell><table:covered-table-cell/><table:covered-table-cell/><table:covered-table-cell/><table:covered-table-cell/><table:covered-table-cell/></table:table-row></table:table><text:p text:style-name="Frame_20_contents"/></draw:text-box></draw:frame></text:p>
        <text:p text:style-name="P41"/>
        <text:h text:style-name="P35" text:outline-level="1"><text:bookmark-start text:name="__RefHeading___Toc4048_3967327191"/>Ključni nalazi <text:bookmark-end text:name="__RefHeading___Toc4048_3967327191"/></text:h>
        <text:p text:style-name="StyleDefaut11gras">Izloženost i rizici s kojima se djeca suočavaju na društvenim mrežama </text:p>
        <text:p text:style-name="StyleDefautDecale1cmSauf1">• 58 % Europljana naišlo je na sadržaj za koji nisu bili sigurni da je pouzdan u posljednjih sedam dana, a 57 % na sadržaj za koji su vjerovali da je lažan ili obmanjujući. 42 % ispitanika smatra da su se susreli sa sadržajem koji bi mogao biti dio stranog pokušaja da utječu na njihovo mišljenje, a taj se udio povećava na 55 % u Estoniji i 54 % u Latviji, u usporedbi s 35 % u Nizozemskoj i Belgiji. </text:p>
        <text:p text:style-name="StyleDefautDecale1cmSauf1">• Kad su suočeni sa sumnjivim sadržajem, Europljani su gotovo ravnomjerno podijeljeni između provjere u odnosu na druge izvore (33 %) i jednostavnog ignoriranja (32 %). Samo 15% ga prijaviti na platformu, 15% razgovarati s prijateljima ili obitelji, a 5% ga podijeliti na internetu. </text:p>
        <text:p text:style-name="StyleDefautDecale1cmSauf1">• Europljani se zalažu za čvršće odgovore na pogrešne informacije utemeljene na pravilima: jače sankcije protiv nezakonitog sadržaja (44 %) i stroža pravila o platformama (40 %) dvije su najčešće odabrane mjere, prije obrazovanja i medijske pismenosti (29 %). </text:p>
        <text:p text:style-name="StyleDefautDecale1cmSauf1">• Sedam od deset Europljana zabrinuto je zbog rizika s kojima se djeca suočavaju na internetu, od zlostavljanja na internetu ili uznemiravanja (71 %) do mamljenja na internetu ili seksualnog iskorištavanja (70 %). Većina je zabrinuta zbog svakog rizika u svakoj državi članici. </text:p>
        <text:p text:style-name="StyleDefautDecale1cmSauf1">• 63 % Europljana želi obvezujuća pravila na razini EU-a kojima se djeci ograničava pristup društvenim medijima prema dobi: 36 % ispitanika zalaže se za izravnu zabranu pristupa ispod određene dobi, a 27 % za odgođeni pristup. Potpora premašuje 50 % u svakoj državi članici. </text:p>
        <text:p text:style-name="StyleDefaut11gras">Percepcija demokracije i vladavine prava </text:p>
        <text:p text:style-name="StyleDefautDecale1cmSauf1">• Sloboda govora (34 %), slobodni i pošteni izbori (32 %) te poštovanje vladavine prava i temeljnih prava (31 %) smatraju se najvažnijim stupovima demokracije u EU-u. </text:p>
        <text:p text:style-name="StyleDefautDecale1cmSauf1">• 51 % Europljana zadovoljno je poštovanjem vladavine prava u svojoj zemlji, u odnosu na 47 % na razini EU-a (uz jednako 47 % nezadovoljnih). Nacionalno zadovoljstvo kreće se od 91 % u Luksemburgu do 29 % u Bugarskoj. </text:p>
        <text:p text:style-name="StyleDefautDecale1cmSauf1">• Nijedan oblik građanskog djelovanja izvan izbora ne smatra se djelotvornim većinom: izravno sudjelovanje građana (npr. europska građanska inicijativa) na vrhu je popisa s 46 %, dok se članstvo u udruzi ili nevladinoj organizaciji smatra najmanje učinkovitim djelovanjem (35 %). </text:p>
        <text:p text:style-name="StyleDefaut11gras">Energetska kriza </text:p>
        <text:p text:style-name="StyleDefautDecale1cmSauf1">• Razvoj većeg kapaciteta za proizvodnju energije iz obnovljivih izvora vodeća je mjera koju Europljani povezuju s prelaskom EU-a s fosilnih goriva, koja se prije svega navodi za 35 %, a ukupno za 56 %, znatno ispred mjera energetske učinkovitosti (40 %) i nuklearnih rješenja (32 %). </text:p>
        <text:p text:style-name="StyleDefautDecale1cmSauf1">• Suočeni s rastućim cijenama energije, Europljani uglavnom prilagođavaju svoje ponašanje umjesto da ulažu u strukturna rješenja: 31 % ispitanika smanjilo je ukupnu potrošnju električne energije, a 27 % ih je pomnije pratilo potrošnju energije, u usporedbi sa samo 16 % ispitanika koji su ulagali u učinkovite uređaje i 14 % ugradili rješenja za obnovljive izvore energije. 11 % uopće nije poduzelo nikakve mjere. </text:p>
        <text:p text:style-name="StyleDefaut11gras">Trgovina: diversifikacija i suradnja na razini EU-a </text:p>
        <text:p text:style-name="StyleDefautDecale1cmSauf1">• 65 % Europljana slaže se da bi EU trebao ojačati svoju gospodarsku neovisnost diversifikacijom svojih trgovinskih odnosa, a 62 % smatra da države članice postižu bolje rezultate zajedničkim pregovorima na razini EU-a. Većina podržava obje izjave u svakoj državi članici. </text:p>
        <text:p text:style-name="StyleDefautDecale1cmSauf1">• Povjerenje u EU najjači je pokretač potpore: sporazum o trgovinskoj suradnji na razini EU-a iznosi 72 % među onima koji vjeruju EU-u, u usporedbi s 49 % među onima koji to ne čine. </text:p>
        <text:p text:style-name="StyleDefaut11gras">Percepcija glavnih izazova i prioriteta EU-a </text:p>
        <text:p text:style-name="StyleDefautDecale1cmSauf1"><text:soft-page-break/>• Trošak života (39 %) i dalje je glavni problem Europljana prije rata u Ukrajini (33 %) i nezakonitih migracija (32 %). Od rujna 2025. povećala se zabrinutost zbog troškova života (+10 postotnih bodova), a smanjila se zabrinutost zbog rata u Ukrajini (–14 postotnih bodova). </text:p>
        <text:p text:style-name="StyleDefautDecale1cmSauf1">• Na pitanje što bi EU trebao dati prioritet, Europljani stavljaju nezakonitu migraciju (25 %) te sigurnost i obranu (24 %) neposredno ispred klimatskih promjena (21 %) i rata u Ukrajini (20 %), na mnogo strožu skupinu od glavnih izazova EU-a. </text:p>
        <text:p text:style-name="StyleDefaut11gras">Sigurnost i obrana EU-a </text:p>
        <text:p text:style-name="StyleDefautDecale1cmSauf1">• 52 % Europljana slaže se da je sigurnost njihove zemlje ugrožena, što je za 16 postotnih bodova manje od siječnja 2026. Unatoč tom padu, 68 % ispitanika slaže se da bi EU trebao ojačati svoje kapacitete za samostalnu obranu, što je većina u svakoj državi članici. </text:p>
        <text:p text:style-name="StyleDefautDecale1cmSauf1">• 56 % Europljana vjeruje da će EU ojačati sigurnost i obranu te bolje zaštititi svoje građane, što je za 4 postotna boda više od siječnja 2026., što je manja većina od potpore načelu autonomne obrane EU-a. </text:p>
        <text:p text:style-name="P42"/>
      </text:section>
      <text:p text:style-name="P41"/>
      <text:h text:style-name="P73" text:outline-level="1"><text:bookmark-start text:name="__RefHeading___Toc4050_3967327191"/>1. Izloženost i rizici s kojima se djeca suočavaju na društvenim mrežama <text:bookmark-end text:name="__RefHeading___Toc4050_3967327191"/></text:h>
      <text:h text:style-name="Heading_20_2" text:outline-level="2"><text:bookmark-start text:name="__RefHeading___Toc4052_3967327191"/>1.1 Izloženost i odgovori na lažne i obmanjujuće informacije na internetu <text:bookmark-end text:name="__RefHeading___Toc4052_3967327191"/></text:h>
      <text:section text:style-name="Sect2" text:name="Section2">
        <text:p text:style-name="StyleDefaut11grasItalique">U praksi, većina Europljana nailazi na sadržaj sumnjive pouzdanosti svaki tjedan </text:p>
        <text:p text:style-name="Standard"/>
        <text:p text:style-name="Standard">U praksi je izloženost sumnjivom pouzdanom internetskom sadržaju raširena. Pitanje koje se odnosilo samo na posljednjih sedam dana, kratak vremenski okvir, a ipak je više od jednog Europljanina od dva (58 %) naišlo na sadržaj za koji nisu bili sigurni da je pouzdan, uključujući oko jednog od pet (22 %) na dnevnoj ili gotovo dnevnoj osnovi. Sličan udio (57%) naišao je na sadržaj za koji su vjerovali da je lažan ili obmanjujući, opet oko jedan od pet (21%) svaki dan ili gotovo svaki dan. Percipirana izloženost vanjskom upletanju nešto je manje raširena, ali daleko od marginalne: 42 % ispitanika naišlo je na sadržaj za koji vjeruju da bi mogao biti dio pokušaja strane zemlje ili organizacije da utječe na njihovo mišljenje. Iako je to i dalje ispod 50 %, i dalje je vrlo značajan udio. </text:p>
        <text:p text:style-name="StyleDefaut11grasItalique"><draw:g text:anchor-type="paragraph" draw:z-index="2" draw:name="Objet de groupe 1" draw:style-name="gr2"><draw:frame draw:style-name="gr147" draw:text-style-name="P76" svg:width="0.389cm" svg:height="0.482cm" svg:x="16.249cm" svg:y="6.712cm"><draw:text-box><text:p/></draw:text-box></draw:frame><draw:path draw:style-name="gr275" draw:text-style-name="P119" svg:width="3.154cm" svg:height="4.351cm" svg:x="0.482cm" svg:y="1.825cm" svg:viewBox="0 0 3155 4352" svg:d="M3155 0h-3155v671h3155zM3013 1834h-3013v685h3013zM2147 3681h-2147v671h2147z"><text:p/></draw:path><draw:path draw:style-name="gr276" draw:text-style-name="P120" svg:width="6.191cm" svg:height="4.351cm" svg:x="2.628cm" svg:y="1.825cm" svg:viewBox="0 0 6192 4352" svg:d="M6192 0h-5184v671h5184zM6049 1834h-5183v685h5183zM3890 3681h-3890v671h3890z"><text:p/></draw:path><draw:path draw:style-name="gr277" draw:text-style-name="P121" svg:width="5.609cm" svg:height="4.351cm" svg:x="6.518cm" svg:y="1.825cm" svg:viewBox="0 0 5610 4352" svg:d="M5610 0h-3309v671h3309zM5610 1834h-3452v685h3452zM3735 3681h-3735v671h3735z"><text:p/></draw:path><draw:path draw:style-name="gr278" draw:text-style-name="P122" svg:width="3.308cm" svg:height="4.351cm" svg:x="10.255cm" svg:y="1.825cm" svg:viewBox="0 0 3309 4352" svg:d="M3309 0h-1435v671h1435zM3309 1834h-1435v685h1435zM2728 3681h-2728v671h2728z"><text:p/></draw:path><draw:path draw:style-name="gr279" draw:text-style-name="P123" svg:width="1.874cm" svg:height="4.351cm" svg:x="12.982cm" svg:y="1.825cm" svg:viewBox="0 0 1875 4352" svg:d="M1875 0h-1293v671h1293zM1875 1834h-1293v685h1293zM1875 3681h-1875v671h1875z"><text:p/></draw:path><draw:frame draw:style-name="gr74" draw:text-style-name="P102" svg:width="0.267cm" svg:height="0.302cm" svg:x="1.935cm" svg:y="2.062cm"><draw:text-box><text:p text:style-name="P78"><text:span text:style-name="T77">22</text:span></text:p></draw:text-box></draw:frame><draw:frame draw:style-name="gr74" draw:text-style-name="P102" svg:width="0.267cm" svg:height="0.302cm" svg:x="1.863cm" svg:y="3.911cm"><draw:text-box><text:p text:style-name="P78"><text:span text:style-name="T77">21</text:span></text:p></draw:text-box></draw:frame><draw:frame draw:style-name="gr72" draw:text-style-name="P102" svg:width="0.269cm" svg:height="0.302cm" svg:x="1.431cm" svg:y="5.747cm"><draw:text-box><text:p text:style-name="P78"><text:span text:style-name="T77">15</text:span></text:p></draw:text-box></draw:frame><draw:frame draw:style-name="gr74" draw:text-style-name="P102" svg:width="0.267cm" svg:height="0.302cm" svg:x="6.107cm" svg:y="2.062cm"><draw:text-box><text:p text:style-name="P78"><text:span text:style-name="T77">36</text:span></text:p></draw:text-box></draw:frame><draw:frame draw:style-name="gr72" draw:text-style-name="P102" svg:width="0.269cm" svg:height="0.302cm" svg:x="5.962cm" svg:y="3.911cm"><draw:text-box><text:p text:style-name="P78"><text:span text:style-name="T77">36</text:span></text:p></draw:text-box></draw:frame><draw:frame draw:style-name="gr72" draw:text-style-name="P102" svg:width="0.269cm" svg:height="0.302cm" svg:x="4.452cm" svg:y="5.747cm"><draw:text-box><text:p text:style-name="P78"><text:span text:style-name="T77">27</text:span></text:p></draw:text-box></draw:frame><draw:frame draw:style-name="gr74" draw:text-style-name="P102" svg:width="0.267cm" svg:height="0.302cm" svg:x="10.353cm" svg:y="2.062cm"><draw:text-box><text:p text:style-name="P78"><text:span text:style-name="T77">23</text:span></text:p></draw:text-box></draw:frame><draw:frame draw:style-name="gr72" draw:text-style-name="P102" svg:width="0.269cm" svg:height="0.302cm" svg:x="10.278cm" svg:y="3.911cm"><draw:text-box><text:p text:style-name="P78"><text:span text:style-name="T77">24</text:span></text:p></draw:text-box></draw:frame><draw:frame draw:style-name="gr74" draw:text-style-name="P102" svg:width="0.267cm" svg:height="0.302cm" svg:x="8.266cm" svg:y="5.747cm"><draw:text-box><text:p text:style-name="P78"><text:span text:style-name="T77">26</text:span></text:p></draw:text-box></draw:frame><draw:frame draw:style-name="gr74" draw:text-style-name="P102" svg:width="0.267cm" svg:height="0.302cm" svg:x="12.725cm" svg:y="2.062cm"><draw:text-box><text:p text:style-name="P78"><text:span text:style-name="T77">10</text:span></text:p></draw:text-box></draw:frame><draw:frame draw:style-name="gr74" draw:text-style-name="P102" svg:width="0.267cm" svg:height="0.302cm" svg:x="12.725cm" svg:y="3.911cm"><draw:text-box><text:p text:style-name="P78"><text:span text:style-name="T77">10</text:span></text:p></draw:text-box></draw:frame><draw:frame draw:style-name="gr73" draw:text-style-name="P102" svg:width="0.246cm" svg:height="0.302cm" svg:x="11.503cm" svg:y="5.747cm"><draw:text-box><text:p text:style-name="P78"><text:span text:style-name="T77">1</text:span></text:p></draw:text-box></draw:frame><draw:frame draw:style-name="gr280" draw:text-style-name="P102" svg:width="0.246cm" svg:height="0.479cm" svg:x="14.152cm" svg:y="2.062cm"><draw:text-box><text:p/></draw:text-box></draw:frame><draw:frame draw:style-name="gr280" draw:text-style-name="P102" svg:width="0.246cm" svg:height="0.479cm" svg:x="14.14cm" svg:y="3.911cm"><draw:text-box><text:p/></draw:text-box></draw:frame><draw:polygon draw:style-name="gr275" draw:text-style-name="P119" svg:width="0.142cm" svg:height="0.129cm" svg:x="2.99cm" svg:y="0.805cm" svg:viewBox="0 0 143 130" draw:points="0,130 143,130 143,0 0,0"><text:p/></draw:polygon><draw:frame draw:style-name="gr74" draw:text-style-name="P102" svg:width="0.267cm" svg:height="0.302cm" svg:x="13.79cm" svg:y="5.761cm"><draw:text-box><text:p text:style-name="P78"><text:span text:style-name="T77">13</text:span></text:p></draw:text-box></draw:frame><draw:polygon draw:style-name="gr276" draw:text-style-name="P120" svg:width="0.142cm" svg:height="0.129cm" svg:x="6.13cm" svg:y="0.805cm" svg:viewBox="0 0 143 130" draw:points="0,130 143,130 143,0 0,0"><text:p/></draw:polygon><draw:path draw:style-name="gr281" draw:text-style-name="P135"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21" svg:width="0.143cm" svg:height="0.129cm" svg:x="8.844cm" svg:y="0.805cm" svg:viewBox="0 0 144 130" draw:points="0,130 144,130 144,0 0,0"><text:p/></draw:polygon><draw:frame draw:style-name="gr282" draw:text-style-name="P102" svg:width="3.386cm" svg:height="0.302cm" svg:x="3.188cm" svg:y="0.757cm"><draw:text-box><text:p text:style-name="P78"><text:span text:style-name="T81">Svakodnevno ili gotovo svaki dan </text:span></text:p></draw:text-box></draw:frame><draw:polygon draw:style-name="gr278" draw:text-style-name="P122" svg:width="0.129cm" svg:height="0.129cm" svg:x="10.46cm" svg:y="0.805cm" svg:viewBox="0 0 130 130" draw:points="0,130 130,130 130,0 0,0"><text:p/></draw:polygon><draw:frame draw:style-name="gr283" draw:text-style-name="P102" svg:width="1.239cm" svg:height="0.302cm" svg:x="9.044cm" svg:y="0.757cm"><draw:text-box><text:p text:style-name="P78"><text:span text:style-name="T100">Manje često</text:span></text:p></draw:text-box></draw:frame><draw:polygon draw:style-name="gr279" draw:text-style-name="P123" svg:width="0.13cm" svg:height="0.129cm" svg:x="11.661cm" svg:y="0.805cm" svg:viewBox="0 0 131 130" draw:points="0,130 131,130 131,0 0,0"><text:p/></draw:polygon><draw:frame draw:style-name="gr284" draw:text-style-name="P102" svg:width="0.71cm" svg:height="0.302cm" svg:x="10.658cm" svg:y="0.757cm"><draw:text-box><text:p text:style-name="P78"><text:span text:style-name="T82">Nikada</text:span></text:p></draw:text-box></draw:frame><draw:frame draw:style-name="gr84" draw:text-style-name="P102" svg:width="1.299cm" svg:height="0.302cm" svg:x="11.855cm" svg:y="0.757cm"><draw:text-box><text:p text:style-name="P78"><text:span text:style-name="T83">Ne znam</text:span></text:p></draw:text-box></draw:frame><draw:frame draw:style-name="gr285" draw:text-style-name="P115" svg:width="10.224cm" svg:height="0.336cm" svg:x="0.399cm" svg:y="0.284cm"><draw:text-box><text:p text:style-name="P78"><text:span text:style-name="T92">Q13 </text:span><text:span text:style-name="T93">U posljednjih sedam dana, koliko često ste naišli na informacije na internetu koje ...</text:span></text:p></draw:text-box></draw:frame><draw:frame draw:style-name="gr143" draw:text-style-name="P108" svg:width="0.743cm" svg:height="0.479cm" svg:x="0.002cm" svg:y="0.506cm"><draw:text-box><text:p/></draw:text-box></draw:frame><draw:frame draw:style-name="gr286" draw:text-style-name="P102" svg:width="3.984cm" svg:height="0.302cm" svg:x="0.528cm" svg:y="1.494cm"><draw:text-box><text:p text:style-name="P78"><text:span text:style-name="T78">Nismo bili sigurni je li to bilo pouzdano.</text:span></text:p></draw:text-box></draw:frame><draw:frame draw:style-name="gr287" draw:text-style-name="P102" svg:width="4.407cm" svg:height="0.302cm" svg:x="0.529cm" svg:y="3.357cm"><draw:text-box><text:p text:style-name="P78"><text:span text:style-name="T78">Za koje se vjeruje da su lažni ili obmanjujući</text:span></text:p></draw:text-box></draw:frame><draw:frame draw:style-name="gr288" draw:text-style-name="P102" svg:width="10.951cm" svg:height="0.503cm" svg:x="0.531cm" svg:y="5.191cm"><draw:text-box><text:p text:style-name="P78"><text:span text:style-name="T78">Vjerovalo se da je to bio dio pokušaja strane zemlje ili organizacije da utječe na vaše mišljenje.</text:span></text:p></draw:text-box></draw:frame><draw:frame draw:style-name="gr289" draw:text-style-name="P137" svg:width="2.521cm" svg:height="0.287cm" svg:x="6.273cm" svg:y="0.804cm"><draw:text-box><text:p><text:span text:style-name="T112">Nekoliko puta tjedno</text:span></text:p></draw:text-box></draw:frame></draw:g>Sumnja u informacije je općenita, ali percipirano strano uplitanje je najviše na istočnom boku. </text:p>
        <text:p text:style-name="Standard">Učestalost izloženosti razlikuje se diljem EU-a, ali zemlje koje izvješćuju o najčešćim izloženostima to obično čine za sve tri stavke odjednom. Redovita izloženost, barem jednom tjedno, sadržaju sumnjive pouzdanosti najviša je u baltičkim državama, Hrvatskoj, Grčkoj i Rumunjskoj, gdje se kreće od oko 65 % do 72 %, a najniža u Francuskoj (50 %), Njemačkoj (52 %), Nizozemskoj (53 %) i Belgiji (54 %). Rangiranje je gotovo identično za sadržaj za koji ispitanici smatraju da je lažan ili obmanjujući. </text:p>
        <text:p text:style-name="Standard">Percipirana izloženost vanjskom upletanju se razlikuje. Ovdje se pojavljuje jasan zemljopisni obrazac jer su zemlje koje izvješćuju o najčešćoj izloženosti one na istočnom boku EU-a, najbliže Rusiji. Najmanje jednom tjedno 55 % ispitanika u Estoniji, 54 % u Latviji, 52 % u Litvi, 50 % u Rumunjskoj i 49 % u Poljskoj nailazi na sadržaj za koji smatraju da bi mogao biti dio pokušaja strane zemlje ili organizacije da utječe na mišljenje, u usporedbi s prosjekom EU-27 od 42 %. Najniža je izloženost u Nizozemskoj i Belgiji (35 %), Francuskoj (37 %) i Njemačkoj (38 %). Razlika je još veća u pogledu suprotnog odgovora: otprilike svaki četvrti ispitanik u Njemačkoj i Nizozemskoj kaže da se nikad ne susreće s takvim sadržajem, nasuprot otprilike jednom od osam ispitanika u baltičkim državama. Nekoliko zemalja u kojima postoji velika opća sumnja u informacije, kao što su Hrvatska i Grčka, ipak izvješćuje o znatno manjoj percipiranoj izloženosti vanjskom upletanju (45 % i 44 %), što upućuje na to da se široka skepticizam o <text:soft-page-break/>internetskom sadržaju ne pretvara automatski u osjećaj namjerne inozemne manipulacije. </text:p>
        <text:p text:style-name="Standard"/>
        <text:p text:style-name="P49">Često izlaganje prvenstveno je potaknuto korištenjem društvenih medija, a time i dobi </text:p>
        <text:p text:style-name="P48">Način na koji se ta izloženost raspodjeljuje slijedi prilično jednostavnu logiku: što više osoba koristi društvene medije kako bi bila informirana, to je vjerojatnije da će naići na sadržaj koji smatra nepouzdanim. Korištenje društvenih medija za informacije daleko je najjači faktor. Dnevni korisnici izvješćuju o tjednoj izloženosti sadržaju upitne pouzdanosti mnogo češće nego nekorisnici (63 % u odnosu na 34 %), a razlika je i dalje šira kad je riječ o percipiranom vanjskom upletanju (48 % u odnosu na 17 %, pri čemu 41 % nekorisnika tvrdi da nikad ne nailazi na takav sadržaj). Prisutan je i učinak na dob, iako je vjerojatno da će biti djelomično povezan s upotrebom društvenih medija jer su mladi najteži korisnici tih platformi. Ispitanici u dobi od 15 do 24 godine najvjerojatnije će prijaviti čestu izloženost, 71 % za sadržaj sumnjive pouzdanosti i 53 % za sumnju na vanjsko upletanje, u usporedbi s 51 % odnosno 32 % među osobama u dobi od 55 i više godina. Ovo je zrcalna slika uzorka uočenog zbog zabrinutosti zbog rizika s kojima se suočavaju djeca, gdje su se istaknuli stariji ispitanici. Druge varijable upućuju u istom smjeru. Ispitanici koji se ne bave profesionalnom djelatnošću, od kojih je većina umirovljena, među najmanje su izloženima (51 % i 32 %), dok spol, obrazovanje i područje boravišta čine malu razliku. </text:p>
        <text:p text:style-name="Standard"/>
        <text:p text:style-name="StyleDefaut11grasItalique">Europljani su podijeljeni između provjere sumnjivog sadržaja i jednostavnog ignoriranja </text:p>
        <text:p text:style-name="P57">Kad naiđu na informacije za koje smatraju da bi mogle biti lažne ili obmanjujuće, Europljani su podijeljeni na dvije vrlo različite reakcije gotovo jednake težine. Trećina ih provjerava uspoređujući ih s drugim izvorima (33 %), dok ih gotovo svi jednostavno zanemaruju (32 %). Provjera je stoga najčešći odgovor, ali samo uz usku marginu u odnosu na odustajanje od sudjelovanja. Ostale reakcije su rjeđe: 15% prijavljuje sadržaj na platformu ili web stranicu, a isti dio (15 %) raspravlja o njemu s prijateljima ili obitelji. Vrlo mali broj ispitanika kaže da ga dijele na internetu (5 %), što upućuje na to da je aktivno širenje sadržaja za koji se vjeruje da je lažan i dalje ograničeno.</text:p>
        <text:p text:style-name="Standard"/>
        <text:p text:style-name="P36"><draw:g text:anchor-type="paragraph" draw:z-index="3" draw:name="Objet de groupe 2" draw:style-name="gr2"><draw:path draw:style-name="gr80" draw:text-style-name="P119" svg:width="7.721cm" svg:height="5.313cm" svg:x="7.5cm" svg:y="1.331cm" svg:viewBox="0 0 7722 5314" svg:d="M7722 0h-7722v801h7722zM7498 1129h-7498v800h7498zM3506 2257h-3506v800h3506zM3506 3385h-3506v801h3506zM1168 4501h-1168v813h1168z"><text:p/></draw:path><draw:frame draw:style-name="gr90" draw:text-style-name="P80" svg:width="0.267cm" svg:height="0.309cm" svg:x="15.339cm" svg:y="1.637cm"><draw:text-box><text:p text:style-name="P78"><text:span text:style-name="T84">33</text:span></text:p></draw:text-box></draw:frame><draw:frame draw:style-name="gr90" draw:text-style-name="P80" svg:width="0.267cm" svg:height="0.309cm" svg:x="15.106cm" svg:y="2.77cm"><draw:text-box><text:p text:style-name="P78"><text:span text:style-name="T84">32</text:span></text:p></draw:text-box></draw:frame><draw:frame draw:style-name="gr88" draw:text-style-name="P80" svg:width="0.269cm" svg:height="0.309cm" svg:x="11.122cm" svg:y="3.895cm"><draw:text-box><text:p text:style-name="P78"><text:span text:style-name="T84">15</text:span></text:p></draw:text-box></draw:frame><draw:frame draw:style-name="gr88" draw:text-style-name="P80" svg:width="0.269cm" svg:height="0.309cm" svg:x="11.122cm" svg:y="5.015cm"><draw:text-box><text:p text:style-name="P78"><text:span text:style-name="T84">15</text:span></text:p></draw:text-box></draw:frame><draw:frame draw:style-name="gr252" draw:text-style-name="P80" svg:width="0.249cm" svg:height="0.309cm" svg:x="8.779cm" svg:y="6.146cm"><draw:text-box><text:p text:style-name="P78"><text:span text:style-name="T84">5</text:span></text:p></draw:text-box></draw:frame><draw:frame draw:style-name="gr267" draw:text-style-name="P80" svg:width="4.601cm" svg:height="0.309cm" svg:x="2.972cm" svg:y="1.6cm"><draw:text-box><text:p text:style-name="P78"><text:span text:style-name="T85">Provjerite ga usporedbom s drugim izvorima</text:span></text:p></draw:text-box></draw:frame><draw:frame draw:style-name="gr268" draw:text-style-name="P80" svg:width="1.156cm" svg:height="0.309cm" svg:x="6.313cm" svg:y="2.743cm"><draw:text-box><text:p text:style-name="P78"><text:span text:style-name="T85">Ignoriraj to</text:span></text:p></draw:text-box></draw:frame><draw:frame draw:style-name="gr269" draw:text-style-name="P80" svg:width="3.881cm" svg:height="0.309cm" svg:x="3.542cm" svg:y="3.869cm"><draw:text-box><text:p text:style-name="P78"><text:span text:style-name="T85">Prijavi ga na platformu ili web-mjesto</text:span></text:p></draw:text-box></draw:frame><draw:frame draw:style-name="gr270" draw:text-style-name="P80" svg:width="3.53cm" svg:height="0.309cm" svg:x="4.204cm" svg:y="5.029cm"><draw:text-box><text:p text:style-name="P78"><text:span text:style-name="T85">Razgovarajte s prijateljima obitelji</text:span></text:p></draw:text-box></draw:frame><draw:frame draw:style-name="gr271" draw:text-style-name="P80" svg:width="3.036cm" svg:height="0.309cm" svg:x="5.696cm" svg:y="6.172cm"><draw:text-box><text:p text:style-name="P78"><text:span text:style-name="T85">Podijelite ga putem interneta</text:span></text:p></draw:text-box></draw:frame><draw:frame draw:style-name="gr272" draw:text-style-name="P136" svg:width="14.823cm" svg:height="1.013cm" svg:x="0.912cm" svg:y="0.295cm"><draw:text-box><text:p text:style-name="P78"><text:span text:style-name="T105">Q14 </text:span><text:span text:style-name="T104">Kada na internetu naiđete na informacije za koje mislite da bi mogle biti lažne ili obmanjujuće, što obično radite (moguće je više odgovora) </text:span></text:p><text:p text:style-name="P78"><text:span text:style-name="T104"/></text:p></draw:text-box></draw:frame><draw:frame draw:style-name="gr273" draw:text-style-name="P136" svg:width="1.084cm" svg:height="0.479cm" svg:x="13.984cm" svg:y="0.371cm"><draw:text-box><text:p/></draw:text-box></draw:frame><draw:frame draw:style-name="gr274" draw:text-style-name="P136" svg:width="0.511cm" svg:height="0.479cm" svg:x="1.329cm" svg:y="0.711cm"><draw:text-box><text:p/></draw:text-box></draw:frame><draw:frame draw:style-name="gr254" draw:text-style-name="P80" svg:width="0.249cm" svg:height="0.479cm" svg:x="2.242cm" svg:y="0.731cm"><draw:text-box><text:p/></draw:text-box></draw:frame><draw:frame draw:style-name="gr117" draw:text-style-name="P106" svg:width="0.743cm" svg:height="0.479cm" svg:x="0.63cm" svg:y="1.373cm"><draw:text-box><text:p/></draw:text-box></draw:frame></draw:g></text:p>
        <text:p text:style-name="StyleDefaut11grasItalique">Ravnoteža između provjere i ignoriranja uvelike se razlikuje među zemljama </text:p>
        <text:p text:style-name="Standard"/>
        <text:p text:style-name="Standard">Iako su provjere i zanemarivanje gotovo povezani na razini EU-a, ravnoteža između njih znatno se razlikuje među državama članicama. Udio koji provjerava informacije u odnosu na druge izvore prilično je stabilan, ali udio koji ih jednostavno ignorira kreće se od otprilike jedan od pet do više od četiri od deset. Provjera očito prevladava u Estoniji (40 % provjera u odnosu na 22 % zanemarivanje), kao i u Poljskoj, Austriji i Rumunjskoj, dok zanemarivanje prevladava u Danskoj (41 % zanemarivanje u odnosu na 24 % provjera), Hrvatskoj (44 % zanemarivanje u odnosu na 28 % provjera), Nizozemskoj (42 % zanemarivanje u odnosu na 27 %) i Irskoj (40 % zanemarivanje u odnosu na 27 % provjera). Sklonost prijavljivanju sadržaja na platformu također varira, od oko 10 % u Finskoj i Latviji do više od 20 % u Portugalu, Cipru i Rumunjskoj. </text:p>
        <text:p text:style-name="Standard"/>
        <text:p text:style-name="StyleDefaut11grasItalique">Europljani daju prednost čvršćim mjerama koje se temelje na pravilima, a ne blažim mjerama </text:p>
        <text:p text:style-name="Standard">Na pitanje koje bi mjere trebale biti prioritet kako bi se smanjio negativan učinak lažnih ili obmanjujućih informacija na internetu i koje bi mjere mogle odabrati najviše dvije, Europljani daju prednost strožim mjerama koje se temelje na pravilima. Četiri najčešće odabrana područja su regulatorne prirode i klasteri koji su međusobno usko povezani: strože sankcije protiv nezakonitog internetskog sadržaja (44 %), stroža pravila za internetske platforme i platforme društvenih medija (40 %), jasno označivanje sadržaja generiranog ili manipuliranog umjetnom inteligencijom (38 %) i minimalni dobni prag za pristup društvenim medijima (37 %). Mjere koje se oslanjaju na osnaživanje građana niže su: više obrazovanja i medijske pismenosti te neovisnije provjeravanje činjenica odabire 29 % ispitanika. Gotovo nitko ne smatra da nisu potrebne dodatne mjere (3 %), što upućuje na gotovo opću potražnju za djelovanjem. </text:p>
        <text:p text:style-name="Standard"/>
        <text:p text:style-name="P36"/>
        <text:p text:style-name="Standard"/>
        <text:p text:style-name="StyleDefaut11grasItalique">Regulatorne mjere vode u gotovo svim državama članicama </text:p>
        <text:p text:style-name="Standard">Prednost se daje regulatornim mjerama u cijeloj Europskoj uniji. Strože sankcije protiv nezakonitog internetskog sadržaja i stroža pravila za internetske platforme i platforme društvenih medija među najčešćim su mjerama u gotovo svakoj državi članici. Potpora strožim sankcijama najveća je u Portugalu (52 %), Francuskoj (50 %) te Španjolskoj i Rumunjskoj (49 %), a najniža u Latviji (31 %). Mjere koje se oslanjaju na osnaživanje građana, odnosno više obrazovanja i medijske pismenosti te neovisnije provjeravanje činjenica, niže su u većini zemalja. Svugdje samo mala manjina smatra da nisu potrebne dodatne mjere. </text:p>
        <text:p text:style-name="Standard"><draw:g text:anchor-type="paragraph" draw:z-index="30" draw:name="Forme2" draw:style-name="gr2"><draw:frame draw:style-name="gr3" draw:text-style-name="P76" svg:width="0.389cm" svg:height="0.482cm" svg:x="16.14cm" svg:y="-0.821cm"><draw:text-box><text:p/></draw:text-box></draw:frame><draw:path draw:style-name="gr4" draw:text-style-name="P77"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79" svg:width="0.262cm" svg:height="0.313cm" svg:x="14.551cm" svg:y="-6.574cm"><draw:text-box><text:p text:style-name="P78"><text:span text:style-name="T54">44</text:span></text:p></draw:text-box></draw:frame><draw:frame draw:style-name="gr6" draw:text-style-name="P80" svg:width="0.258cm" svg:height="0.309cm" svg:x="13.891cm" svg:y="-5.775cm"><draw:text-box><text:p text:style-name="P78"><text:span text:style-name="T55">40</text:span></text:p></draw:text-box></draw:frame><draw:frame draw:style-name="gr7" draw:text-style-name="P80" svg:width="0.251cm" svg:height="0.309cm" svg:x="13.559cm" svg:y="-4.98cm"><draw:text-box><text:p text:style-name="P78"><text:span text:style-name="T55">3</text:span></text:p></draw:text-box></draw:frame><draw:frame draw:style-name="gr8" draw:text-style-name="P80" svg:width="0.258cm" svg:height="0.309cm" svg:x="13.395cm" svg:y="-4.2cm"><draw:text-box><text:p text:style-name="P78"><text:span text:style-name="T55">37</text:span></text:p></draw:text-box></draw:frame><draw:frame draw:style-name="gr9" draw:text-style-name="P80" svg:width="0.251cm" svg:height="0.309cm" svg:x="12.072cm" svg:y="-3.405cm"><draw:text-box><text:p text:style-name="P78"><text:span text:style-name="T55">2</text:span></text:p></draw:text-box></draw:frame><draw:frame draw:style-name="gr10" draw:text-style-name="P80" svg:width="0.251cm" svg:height="0.309cm" svg:x="12.072cm" svg:y="-2.611cm"><draw:text-box><text:p text:style-name="P78"><text:span text:style-name="T55">2</text:span></text:p></draw:text-box></draw:frame><draw:frame draw:style-name="gr11" draw:text-style-name="P80" svg:width="0.251cm" svg:height="0.309cm" svg:x="7.772cm" svg:y="-1.817cm"><draw:text-box><text:p text:style-name="P78"><text:span text:style-name="T55">3</text:span></text:p></draw:text-box></draw:frame><draw:frame draw:style-name="gr12" draw:text-style-name="P80" svg:width="0.251cm" svg:height="0.309cm" svg:x="7.772cm" svg:y="-1.036cm"><draw:text-box><text:p text:style-name="P78"><text:span text:style-name="T55">3</text:span></text:p></draw:text-box></draw:frame><draw:frame draw:style-name="gr13" draw:text-style-name="P79" svg:width="5.866cm" svg:height="0.313cm" svg:x="2.068cm" svg:y="-6.56cm"><draw:text-box><text:p text:style-name="P78"><text:span text:style-name="T56">Strože sankcije protiv nezakonitog sadržaja na internetu</text:span></text:p></draw:text-box></draw:frame><draw:frame draw:style-name="gr14" draw:text-style-name="P80" svg:width="7.143cm" svg:height="0.309cm" svg:x="1.651cm" svg:y="-5.775cm"><draw:text-box><text:p text:style-name="P78"><text:span text:style-name="T57">Stroža pravila za internetske platforme i platforme društvenih medija</text:span></text:p></draw:text-box></draw:frame><draw:frame draw:style-name="gr15" draw:text-style-name="P80" svg:width="8.552cm" svg:height="0.309cm" svg:x="1.387cm" svg:y="-4.98cm"><draw:text-box><text:p text:style-name="P78"><text:span text:style-name="T57">Jasno označivanje sadržaja generiranog ili manipuliranog umjetnom inteligencijom</text:span></text:p></draw:text-box></draw:frame><draw:frame draw:style-name="gr16" draw:text-style-name="P80" svg:width="5.998cm" svg:height="0.309cm" svg:x="1.842cm" svg:y="-4.186cm"><draw:text-box><text:p text:style-name="P78"><text:span text:style-name="T57">Minimalna dobna granica za pristup društvenim medijima</text:span></text:p></draw:text-box></draw:frame><draw:frame draw:style-name="gr17" draw:text-style-name="P80" svg:width="5.248cm" svg:height="0.309cm" svg:x="2.21cm" svg:y="-3.405cm"><draw:text-box><text:p text:style-name="P78"><text:span text:style-name="T57">Više obrazovanja i medijske pismenosti za građane</text:span></text:p></draw:text-box></draw:frame><draw:frame draw:style-name="gr18" draw:text-style-name="P80" svg:width="5.55cm" svg:height="0.309cm" svg:x="1.9cm" svg:y="-2.611cm"><draw:text-box><text:p text:style-name="P78"><text:span text:style-name="T57">Neovisnija provjera činjenica o internetskom sadržaju</text:span></text:p></draw:text-box></draw:frame><draw:frame draw:style-name="gr19" draw:text-style-name="P80" svg:width="3.703cm" svg:height="0.309cm" svg:x="3.316cm" svg:y="-1.828cm"><draw:text-box><text:p text:style-name="P78"><text:span text:style-name="T57">Nisu potrebne dodatne mjere</text:span></text:p></draw:text-box></draw:frame><draw:frame draw:style-name="gr20" draw:text-style-name="P80" svg:width="1.214cm" svg:height="0.309cm" svg:x="5.768cm" svg:y="-1.036cm"><draw:text-box><text:p text:style-name="P78"><text:span text:style-name="T57">Ne znam</text:span></text:p></draw:text-box></draw:frame><draw:frame draw:style-name="gr21" draw:text-style-name="P81" svg:width="14.87cm" svg:height="0.687cm" svg:x="0.027cm" svg:y="-7.751cm"><draw:text-box><text:p text:style-name="P78"><text:span text:style-name="T58">15. pitanje Koje </text:span><text:span text:style-name="T59">bi od sljedećih mjera, ako postoje, trebalo dati prednost kako bi se smanjio negativan učinak lažnih ili obmanjujućih informacija na internetu ? </text:span><text:span text:style-name="T60">(moguće je više odgovora, najviše 2)</text:span></text:p></draw:text-box></draw:frame><draw:frame draw:style-name="gr22" draw:text-style-name="P82" svg:width="0.597cm" svg:height="0.479cm" svg:x="0.002cm" svg:y="-6.553cm"><draw:text-box><text:p/></draw:text-box></draw:frame></draw:g></text:p>
        <text:h text:style-name="P74" text:outline-level="2"><text:bookmark-start text:name="__RefHeading___Toc4054_3967327191"/>1.2 Rizici s kojima se djeca suočavaju na internetu i njihova zaštita <text:bookmark-end text:name="__RefHeading___Toc4054_3967327191"/></text:h>
        <text:p text:style-name="Standard">Opsežna i intenzivna zabrinutost zbog rizika </text:p>
        <text:p text:style-name="Standard"><draw:g text:anchor-type="paragraph" draw:z-index="4" draw:name="Objet de groupe 4" draw:style-name="gr2"><draw:frame draw:style-name="gr246" draw:text-style-name="P76" svg:width="0.387cm" svg:height="0.482cm" svg:x="16.365cm" svg:y="19.421cm"><draw:text-box><text:p/></draw:text-box></draw:frame><draw:frame draw:style-name="gr247" draw:text-style-name="P76" svg:width="0.391cm" svg:height="0.482cm" svg:x="-0.064cm" svg:y="20.107cm"><draw:text-box><text:p/></draw:text-box></draw:frame><draw:path draw:style-name="gr80" draw:text-style-name="P119"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20"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28"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21"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22"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23"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02" svg:width="0.248cm" svg:height="0.302cm" svg:x="3.272cm" svg:y="14.318cm"><draw:text-box><text:p text:style-name="P78"><text:span text:style-name="T77">3</text:span></text:p></draw:text-box></draw:frame><draw:frame draw:style-name="gr250" draw:text-style-name="P80" svg:width="0.271cm" svg:height="0.309cm" svg:x="3.416cm" svg:y="15.232cm"><draw:text-box><text:p text:style-name="P78"><text:span text:style-name="T111">41</text:span></text:p></draw:text-box></draw:frame><draw:frame draw:style-name="gr249" draw:text-style-name="P102" svg:width="0.248cm" svg:height="0.302cm" svg:x="3.199cm" svg:y="16.152cm"><draw:text-box><text:p text:style-name="P78"><text:span text:style-name="T77">3</text:span></text:p></draw:text-box></draw:frame><draw:frame draw:style-name="gr72" draw:text-style-name="P102" svg:width="0.269cm" svg:height="0.302cm" svg:x="2.912cm" svg:y="17.073cm"><draw:text-box><text:p text:style-name="P78"><text:span text:style-name="T77">34</text:span></text:p></draw:text-box></draw:frame><draw:frame draw:style-name="gr74" draw:text-style-name="P102" svg:width="0.267cm" svg:height="0.302cm" svg:x="2.769cm" svg:y="17.988cm"><draw:text-box><text:p text:style-name="P78"><text:span text:style-name="T77">32</text:span></text:p></draw:text-box></draw:frame><draw:frame draw:style-name="gr249" draw:text-style-name="P102" svg:width="0.248cm" svg:height="0.302cm" svg:x="2.481cm" svg:y="18.922cm"><draw:text-box><text:p text:style-name="P78"><text:span text:style-name="T77">2</text:span></text:p></draw:text-box></draw:frame><draw:frame draw:style-name="gr251" draw:text-style-name="P102" svg:width="0.271cm" svg:height="0.302cm" svg:x="8.38cm" svg:y="14.318cm"><draw:text-box><text:p text:style-name="P78"><text:span text:style-name="T77">32</text:span></text:p></draw:text-box></draw:frame><draw:frame draw:style-name="gr252" draw:text-style-name="P80" svg:width="0.249cm" svg:height="0.309cm" svg:x="8.45cm" svg:y="15.232cm"><draw:text-box><text:p text:style-name="P78"><text:span text:style-name="T111">2</text:span></text:p></draw:text-box></draw:frame><draw:frame draw:style-name="gr74" draw:text-style-name="P102" svg:width="0.267cm" svg:height="0.302cm" svg:x="8.163cm" svg:y="16.152cm"><draw:text-box><text:p text:style-name="P78"><text:span text:style-name="T77">31</text:span></text:p></draw:text-box></draw:frame><draw:frame draw:style-name="gr251" draw:text-style-name="P102" svg:width="0.271cm" svg:height="0.302cm" svg:x="7.875cm" svg:y="17.073cm"><draw:text-box><text:p text:style-name="P78"><text:span text:style-name="T77">35</text:span></text:p></draw:text-box></draw:frame><draw:frame draw:style-name="gr72" draw:text-style-name="P102" svg:width="0.269cm" svg:height="0.302cm" svg:x="7.373cm" svg:y="17.988cm"><draw:text-box><text:p text:style-name="P78"><text:span text:style-name="T77">32</text:span></text:p></draw:text-box></draw:frame><draw:frame draw:style-name="gr74" draw:text-style-name="P102" svg:width="0.267cm" svg:height="0.302cm" svg:x="6.796cm" svg:y="18.922cm"><draw:text-box><text:p text:style-name="P78"><text:span text:style-name="T77">32</text:span></text:p></draw:text-box></draw:frame><draw:frame draw:style-name="gr72" draw:text-style-name="P102" svg:width="0.269cm" svg:height="0.302cm" svg:x="11.759cm" svg:y="14.318cm"><draw:text-box><text:p text:style-name="P78"><text:span text:style-name="T77">15</text:span></text:p></draw:text-box></draw:frame><draw:frame draw:style-name="gr250" draw:text-style-name="P80" svg:width="0.271cm" svg:height="0.309cm" svg:x="11.615cm" svg:y="15.232cm"><draw:text-box><text:p text:style-name="P78"><text:span text:style-name="T111">15</text:span></text:p></draw:text-box></draw:frame><draw:frame draw:style-name="gr251" draw:text-style-name="P102" svg:width="0.271cm" svg:height="0.302cm" svg:x="11.541cm" svg:y="16.152cm"><draw:text-box><text:p text:style-name="P78"><text:span text:style-name="T77">16</text:span></text:p></draw:text-box></draw:frame><draw:frame draw:style-name="gr251" draw:text-style-name="P102" svg:width="0.271cm" svg:height="0.302cm" svg:x="11.541cm" svg:y="17.073cm"><draw:text-box><text:p text:style-name="P78"><text:span text:style-name="T77">16</text:span></text:p></draw:text-box></draw:frame><draw:frame draw:style-name="gr74" draw:text-style-name="P102" svg:width="0.267cm" svg:height="0.302cm" svg:x="11.114cm" svg:y="17.988cm"><draw:text-box><text:p text:style-name="P78"><text:span text:style-name="T77">20</text:span></text:p></draw:text-box></draw:frame><draw:frame draw:style-name="gr74" draw:text-style-name="P102" svg:width="0.267cm" svg:height="0.302cm" svg:x="10.68cm" svg:y="18.922cm"><draw:text-box><text:p text:style-name="P78"><text:span text:style-name="T77">22</text:span></text:p></draw:text-box></draw:frame><draw:frame draw:style-name="gr253" draw:text-style-name="P102" svg:width="0.248cm" svg:height="0.479cm" svg:x="13.474cm" svg:y="14.318cm"><draw:text-box><text:p/></draw:text-box></draw:frame><draw:frame draw:style-name="gr254" draw:text-style-name="P80" svg:width="0.249cm" svg:height="0.479cm" svg:x="13.402cm" svg:y="15.232cm"><draw:text-box><text:p/></draw:text-box></draw:frame><draw:frame draw:style-name="gr253" draw:text-style-name="P102" svg:width="0.248cm" svg:height="0.479cm" svg:x="13.402cm" svg:y="16.152cm"><draw:text-box><text:p/></draw:text-box></draw:frame><draw:frame draw:style-name="gr253" draw:text-style-name="P102" svg:width="0.248cm" svg:height="0.479cm" svg:x="13.402cm" svg:y="17.073cm"><draw:text-box><text:p/></draw:text-box></draw:frame><draw:frame draw:style-name="gr253" draw:text-style-name="P102" svg:width="0.248cm" svg:height="0.479cm" svg:x="13.259cm" svg:y="17.988cm"><draw:text-box><text:p/></draw:text-box></draw:frame><draw:frame draw:style-name="gr251" draw:text-style-name="P102" svg:width="0.271cm" svg:height="0.302cm" svg:x="13.052cm" svg:y="18.922cm"><draw:text-box><text:p text:style-name="P78"><text:span text:style-name="T77">11</text:span></text:p></draw:text-box></draw:frame><draw:frame draw:style-name="gr249" draw:text-style-name="P102" svg:width="0.248cm" svg:height="0.302cm" svg:x="14.469cm" svg:y="14.33cm"><draw:text-box><text:p text:style-name="P78"><text:span text:style-name="T77">6</text:span></text:p></draw:text-box></draw:frame><draw:frame draw:style-name="gr252" draw:text-style-name="P80" svg:width="0.249cm" svg:height="0.309cm" svg:x="14.469cm" svg:y="15.232cm"><draw:text-box><text:p text:style-name="P78"><text:span text:style-name="T111">6</text:span></text:p></draw:text-box></draw:frame><draw:frame draw:style-name="gr140" draw:text-style-name="P102" svg:width="0.244cm" svg:height="0.302cm" svg:x="14.483cm" svg:y="16.152cm"><draw:text-box><text:p text:style-name="P78"><text:span text:style-name="T77">6</text:span></text:p></draw:text-box></draw:frame><draw:frame draw:style-name="gr140" draw:text-style-name="P102" svg:width="0.244cm" svg:height="0.302cm" svg:x="14.483cm" svg:y="17.073cm"><draw:text-box><text:p text:style-name="P78"><text:span text:style-name="T77">6</text:span></text:p></draw:text-box></draw:frame><draw:frame draw:style-name="gr249" draw:text-style-name="P102" svg:width="0.248cm" svg:height="0.302cm" svg:x="14.409cm" svg:y="17.988cm"><draw:text-box><text:p text:style-name="P78"><text:span text:style-name="T77">7</text:span></text:p></draw:text-box></draw:frame><draw:polygon draw:style-name="gr80" draw:text-style-name="P119" svg:width="0.129cm" svg:height="0.129cm" svg:x="3.077cm" svg:y="13.515cm" svg:viewBox="0 0 130 130" draw:points="0,130 130,130 130,0 0,0"><text:p/></draw:polygon><draw:frame draw:style-name="gr249" draw:text-style-name="P102" svg:width="0.248cm" svg:height="0.302cm" svg:x="14.409cm" svg:y="18.922cm"><draw:text-box><text:p text:style-name="P78"><text:span text:style-name="T77">7</text:span></text:p></draw:text-box></draw:frame><draw:polygon draw:style-name="gr81" draw:text-style-name="P120" svg:width="0.13cm" svg:height="0.129cm" svg:x="5.207cm" svg:y="13.515cm" svg:viewBox="0 0 131 130" draw:points="0,130 131,130 131,0 0,0"><text:p/></draw:polygon><draw:path draw:style-name="gr255" draw:text-style-name="P135"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21" svg:width="0.13cm" svg:height="0.129cm" svg:x="7.948cm" svg:y="13.515cm" svg:viewBox="0 0 131 130" draw:points="0,130 131,130 131,0 0,0"><text:p/></draw:polygon><draw:frame draw:style-name="gr256" draw:text-style-name="P102" svg:width="1.594cm" svg:height="0.302cm" svg:x="3.266cm" svg:y="13.462cm"><draw:text-box><text:p text:style-name="P78"><text:span text:style-name="T81">Vrlo zabrinuti</text:span></text:p></draw:text-box></draw:frame><draw:polygon draw:style-name="gr83" draw:text-style-name="P122" svg:width="0.142cm" svg:height="0.129cm" svg:x="10.472cm" svg:y="13.515cm" svg:viewBox="0 0 143 130" draw:points="0,130 143,130 143,0 0,0"><text:p/></draw:polygon><draw:frame draw:style-name="gr257" draw:text-style-name="P102" svg:width="1.996cm" svg:height="0.302cm" svg:x="8.142cm" svg:y="13.462cm"><draw:text-box><text:p text:style-name="P78"><text:span text:style-name="T100">Nije vrlo zabrinuta</text:span></text:p></draw:text-box></draw:frame><draw:polygon draw:style-name="gr85" draw:text-style-name="P123" svg:width="0.129cm" svg:height="0.129cm" svg:x="13.066cm" svg:y="13.515cm" svg:viewBox="0 0 130 130" draw:points="0,130 130,130 130,0 0,0"><text:p/></draw:polygon><draw:frame draw:style-name="gr258" draw:text-style-name="P102" svg:width="2.072cm" svg:height="0.302cm" svg:x="10.675cm" svg:y="13.462cm"><draw:text-box><text:p text:style-name="P78"><text:span text:style-name="T82">Uopće nisu zabrinuti</text:span></text:p></draw:text-box></draw:frame><draw:frame draw:style-name="gr259" draw:text-style-name="P102" svg:width="1.131cm" svg:height="0.302cm" svg:x="13.266cm" svg:y="13.462cm"><draw:text-box><text:p text:style-name="P78"><text:span text:style-name="T83">na t znati</text:span></text:p></draw:text-box></draw:frame><draw:frame draw:style-name="gr143" draw:text-style-name="P108" svg:width="0.743cm" svg:height="0.479cm" svg:x="0.116cm" svg:y="13.318cm"><draw:text-box><text:p/></draw:text-box></draw:frame><draw:frame draw:style-name="gr260" draw:text-style-name="P102" svg:width="4.354cm" svg:height="0.302cm" svg:x="0.633cm" svg:y="13.917cm"><draw:text-box><text:p text:style-name="P78"><text:span text:style-name="T78">Zlostavljanje na internetu ili uznemiravanje</text:span></text:p></draw:text-box></draw:frame><draw:frame draw:style-name="gr261" draw:text-style-name="P102" svg:width="4.617cm" svg:height="0.302cm" svg:x="0.642cm" svg:y="14.835cm"><draw:text-box><text:p text:style-name="P78"><text:span text:style-name="T78">Njega na internetu ili seksualno iskorištavanje</text:span></text:p></draw:text-box></draw:frame><draw:frame draw:style-name="gr262" draw:text-style-name="P102" svg:width="11.062cm" svg:height="0.302cm" svg:x="0.636cm" svg:y="15.766cm"><draw:text-box><text:p text:style-name="P78"><text:span text:style-name="T78">Izloženost štetnom sadržaju (npr. nasilje, samoozljeđivanje, ekstremizam, štetno zdravlje ili kozmetički savjeti)</text:span></text:p></draw:text-box></draw:frame><draw:frame draw:style-name="gr263" draw:text-style-name="P102" svg:width="7.146cm" svg:height="0.302cm" svg:x="0.656cm" svg:y="16.683cm"><draw:text-box><text:p text:style-name="P78"><text:span text:style-name="T78">rizici za privatnost </text:span><text:span text:style-name="T78">podataka (npr. prikupljanje osobnih podataka djece)</text:span></text:p></draw:text-box></draw:frame><draw:frame draw:style-name="gr264" draw:text-style-name="P102" svg:width="4.183cm" svg:height="0.302cm" svg:x="0.642cm" svg:y="17.615cm"><draw:text-box><text:p text:style-name="P78"><text:span text:style-name="T78">Zapošljavanje zbog nezakonitih aktivnosti</text:span></text:p></draw:text-box></draw:frame><draw:frame draw:style-name="gr265" draw:text-style-name="P80" svg:width="1.714cm" svg:height="0.309cm" svg:x="0.649cm" svg:y="18.53cm"><draw:text-box><text:p text:style-name="P78"><text:span text:style-name="T85">Aditivni dizajn</text:span></text:p></draw:text-box></draw:frame><draw:frame draw:style-name="gr144" draw:text-style-name="P130" svg:width="10.933cm" svg:height="0.92cm" svg:x="0.305cm" svg:y="12.815cm"><draw:text-box><text:p text:style-name="P78"><text:span text:style-name="T92">Q11</text:span><text:span text:style-name="T93"> Koliko ste zabrinuti zbog sljedećih rizika s kojima se djeca suočavaju na društvenim mrežama </text:span></text:p></draw:text-box></draw:frame><draw:frame draw:style-name="gr266" draw:text-style-name="P124" svg:width="2.347cm" svg:height="0.302cm" svg:x="5.471cm" svg:y="13.506cm"><draw:text-box><text:p text:style-name="P78"><text:span text:style-name="T101">Donekle zabrinuti</text:span></text:p></draw:text-box></draw:frame></draw:g>Djeca se suočavaju s internetom Rezultati pokazuju da je vrlo velik udio Europljana zabrinut zbog različitih rizika s kojima se djeca mogu suočiti na društvenim mrežama. Za svaki od ispitanih rizika gotovo sedam od deset ispitanika izjavilo je da su zabrinuti, a izmjerene razine općenito su prilično blizu jedna drugoj. Zabrinutost je najveća kad je riječ o zlostavljanju ili uznemiravanju na internetu (71 %) i mamljenju na internetu ili seksualnom iskorištavanju (70 %), nakon čega slijedi izloženost štetnim sadržajima kao što su nasilje, samoozljeđivanje ili ekstremizam (69 %) i rizici za privatnost podataka (69 %). Nešto je niži, iako ga još uvijek dijeli jasna većina, za novačenje za nezakonite aktivnosti (64 %) i stvaranje ovisnosti o platformama (60 %). Baš kao što je primjetan intenzitet ove zabrinutosti. Znatan je udio ispitanika koji tvrde da su "vrlo zabrinuti", a ne samo "nešto zabrinuti". Gotovo četiri od deset Europljana vrlo su zabrinuti zbog mamljenja na internetu ili seksualnog iskorištavanja (41 %), zlostavljanja na internetu ili uznemiravanja (39 %) i izloženosti štetnom sadržaju (38 %). Udio je nešto niži kad je riječ o rizicima za privatnost podataka (34 %), zapošljavanju za nezakonite aktivnosti (32 %) i dizajnu koji stvara ovisnost (28 %), ali je i dalje visok u apsolutnom smislu. Važno je naglasiti da je to pitanje postavljeno svim Europljanima, a ne samo roditeljima, što čini širinu brige još upečatljivijom. Naposljetku, samo 6 % do 7 % ispitanika odgovorilo je „ne zna” za bilo koji rizik, što pokazuje da se Europljani lako mogu izjasniti o tim pitanjima. </text:p>
        <text:p text:style-name="Standard"/>
        <text:p text:style-name="StyleDefaut11grasItalique">Većina je zabrinuta u svakoj državi članici EU-a </text:p>
        <text:p text:style-name="Standard">U svakoj državi članici većina ispitanika zabrinuta je zbog svakog od ispitanih rizika. Čak i u zemljama u kojima je zabrinutost najniža, kao što su Belgija, Njemačka, Francuska, Mađarska i Austrija, oko šest od deset ispitanika zabrinuto je zbog svakog rizika. Stoga se nijedna nacionalna javnost ne ističe kao općenito nezabrinuta, a uočene razlike među zemljama prije svega su razlike u stupnju. Zabrinutost je veća u nekoliko južnih i istočnih država članica, od kojih su većina manje zemlje. Kad je riječ o izloženosti štetnom sadržaju, udio predmetnih ispitanika kreće se od 63 % u Nizozemskoj i 64 % u Njemačkoj i Belgiji do 0 % u Irskoj i 1 % u Portugalu te doseže gotovo 0 % na Malti i Cipru. Usporedivi raspon prisutan je za mamljenje na internetu ili seksualno iskorištavanje, od 64 % u Nizozemskoj do više od 90 % na Cipru, a za zlostavljanje na internetu ili uznemiravanje najčešći je zajednički problem od svih, koji se kreće od 64 % u Njemačkoj do 95 % na Malti. Neke se zemlje ističu posebnim rizicima: zabrinutost zbog zapošljavanja za nezakonite aktivnosti, primjerice, <text:soft-page-break/>iznosi 72 % u Rumunjskoj i Slovačkoj, što je znatno iznad prosjeka EU-27 od 64 %. Među šest rizika nacionalne razine zabrinutosti obično se podudaraju: ako su ispitanici više zabrinuti zbog jednog rizika, obično su i više zabrinuti zbog drugih. Portugal, Estonija, Irska i <text:span text:style-name="T11">Litva </text:span>iznad su prosjeka EU-27 u svih šest rizika, dok su Francuska, Njemačka, Belgija i Mađarska ispod njega u svakom od njih. Najjasnija iznimka je dizajn koji stvara ovisnost, koji pokazuje najveće razlike među zemljama, od 50 % u Francuskoj i 52 % u Švedskoj do 90 % na Malti. Francuska i Švedska znatno su manje zabrinute zbog tog rizika nego zbog drugih, dok je Slovenija ispod prosjeka EU-27 kad je riječ o većini rizika, ali iznad njega kad je riječ o dizajnu koji stvara ovisnost. Stoga se čini da se zabrinutost zbog utvrđenih opasnosti na internetu, kao što su mamljenje ili kiberzlostavljanje, ravnomjernije dijeli diljem Unije nego zabrinutost zbog načina na koji su platforme osmišljene kako bi privukle pozornost djece. </text:p>
        <text:p text:style-name="Standard"/>
        <text:p text:style-name="StyleDefaut11grasItalique">Dob, daleko više od roda, izaziva zabrinutost, a osobe starije od 55 godina najviše su zabrinute </text:p>
        <text:p text:style-name="P50">Zabrinutost zbog rizika s kojima se djeca suočavaju na internetu nešto je veća među ženama nego među muškarcima, iako je razlika i dalje skromna. <text:span text:style-name="T13">W</text:span> omen je nešto više zabrinut od muškaraca zbog dotjerivanja na internetu ili seksualnog iskorištavanja (72 % u odnosu na 6 %) i izloženosti štetnom sadržaju (70 % u odnosu na 6 %), uz usporedive nedostatke u pogledu drugih rizika. Najznačajnija razlika odnosi se na dob. Ispitanici u dobi od 55 i više godina znatno su zabrinutiji od mlađih, a to vrijedi za sve ispitane rizike. Na primjer, 75 % osoba u dobi od 55 godina i više zabrinuto je zbog izloženosti štetnom sadržaju, 76 % zbog dotjerivanja na internetu i kiberzlostavljanja, a 75 % zbog rizika za privatnost podataka, u usporedbi sa 62 %, 64 %, 65 % odnosno 62 % osoba u dobi od 25 do 39 godina. Druge dobne skupine prilično su blizu jedna drugoj. Važno je napomenuti da su osobe u dobi od 25 do 39 godina zapravo najmanje pogođene skupine, iako će ta dobna skupina vjerojatno uključivati visok udio roditelja male djece. Prema zanimanju, ispitanici koji nisu u profesionalnoj djelatnosti najviše su zabrinuti, oko 75 % u pogledu većine rizika. Ovaj rezultat je vjerojatno djelomično zbunjujuć s dobi, jer je ova skupina uglavnom sastavljena od starijih, umirovljenih ljudi. Sastav kućanstva pokazuje u istom smjeru. Ispitanici koji nemaju djecu mlađu od 15 godina više su zabrinuti (72 % do 74 % za većinu rizika) nego oni koji žive s troje ili više djece (oko 60 %). I ovdje je razlika barem djelomično povezana s učinkom na dob, jer je manja vjerojatnost da će stariji ispitanici imati malu djecu koja žive kod kuće. </text:p>
        <text:p text:style-name="Standard"/>
        <text:p text:style-name="StyleDefaut11grasItalique">Velika većina želi obvezujuća pravila na razini EU-a za zaštitu djece na internetu </text:p>
        <text:p text:style-name="Standard"/>
        <text:p text:style-name="Standard">Na pitanje koje bi mjere EU trebao poduzeti kako bi ojačao zaštitu djece na internetu, Europljani jasno daju prednost obvezujućim pravilima na razini EU-a. Dvije opcije koje uključuju pravila na razini EU-a odabire ukupno 63 % ispitanika: EU bi donio pravila kojima bi se spriječilo da pružatelji usluga društvenih medija nude svoje usluge djeci mlađoj od određene dobi, a dodatnih 27 % zahtijevalo bi da pružatelji usluga odgode pristup djece određenim nesigurnim platformama mlađima od određene dobi. Mnogo se manje ispitanika okreće drugim pristupima: 15 % ispitanika dalo bi prednost jačanju sredstava dodijeljenih tijelima kaznenog progona, a samo 13 % prepustilo bi to pitanje roditeljima i školama bez dodatnih mjera na razini EU-a. </text:p>
        <text:p text:style-name="Standard">Samo 4 % ispitanika smatra da nisu potrebne dodatne mjere, a 5 % nije dalo mišljenje. </text:p>
        <text:p text:style-name="Standard"/>
        <text:p text:style-name="P36"><draw:g text:anchor-type="paragraph" draw:z-index="5" draw:name="Objet de groupe 5" draw:style-name="gr2"><draw:frame draw:style-name="gr147" draw:text-style-name="P76" svg:width="0.389cm" svg:height="0.482cm" svg:x="16.283cm" svg:y="7.834cm"><draw:text-box><text:p/></draw:text-box></draw:frame><draw:path draw:style-name="gr233" draw:text-style-name="P119" svg:width="2.452cm" svg:height="4.086cm" svg:x="7.497cm" svg:y="2.031cm" svg:viewBox="0 0 2453 4087" svg:d="M17 0c1370 23 2460 1151 2436 2518-10 577-221 1132-596 1569l-754-644c536-624 463-1562-161-2096-263-225-596-351-942-357z"><text:p/></draw:path><draw:path draw:style-name="gr234" draw:text-style-name="P120" svg:width="3.718cm" svg:height="1.508cm" svg:x="5.635cm" svg:y="5.475cm" svg:viewBox="0 0 3719 1509" svg:d="M3719 645c-891 1038-2455 1158-3496 269-79-68-153-140-223-217l735-666c552 608 1493 654 2101 102 46-41 90-86 130-133z"><text:p/></draw:path><draw:path draw:style-name="gr235" draw:text-style-name="P121" svg:width="1.377cm" svg:height="2.169cm" svg:x="4.994cm" svg:y="4cm" svg:viewBox="0 0 1378 2170" svg:d="M643 2170c-534-587-753-1394-591-2170l972 202c-98 467 34 950 354 1303z"><text:p/></draw:path><draw:path draw:style-name="gr236" draw:text-style-name="P122" svg:width="1.651cm" svg:height="1.809cm" svg:x="5.045cm" svg:y="2.393cm" svg:viewBox="0 0 1652 1810" svg:d="M0 1608c140-669 551-1252 1135-1608l517 846c-351 214-597 563-681 964z"><text:p/></draw:path><draw:path draw:style-name="gr237" draw:text-style-name="P127" svg:width="0.856cm" svg:height="1.1cm" svg:x="6.18cm" svg:y="2.138cm" svg:viewBox="0 0 857 1101" svg:d="M0 255c177-108 368-194 568-255l289 948c-119 37-233 88-340 153z"><text:p/></draw:path><draw:path draw:style-name="gr238" draw:text-style-name="P123" svg:width="0.767cm" svg:height="1.054cm" svg:x="6.747cm" svg:y="2.031cm" svg:viewBox="0 0 768 1055" svg:d="M0 107c248-76 508-112 768-107l-17 991c-156-3-311 19-462 64z"><text:p/></draw:path><draw:path draw:style-name="gr239" draw:text-style-name="P128" svg:width="0.767cm" svg:height="1.054cm" svg:x="6.747cm" svg:y="2.031cm" svg:viewBox="0 0 768 1055" svg:d="M0 107c248-76 508-112 768-107l-17 991c-156-3-311 19-462 64z"><text:p/></draw:path><draw:frame draw:style-name="gr240" draw:text-style-name="P129" svg:width="0.322cm" svg:height="0.262cm" svg:x="5.468cm" svg:y="1.771cm"><draw:text-box><text:p text:style-name="P78"><text:span text:style-name="T103">4 %</text:span></text:p></draw:text-box></draw:frame><draw:frame draw:style-name="gr117" draw:text-style-name="P106" svg:width="0.743cm" svg:height="0.479cm" svg:x="0.025cm" svg:y="1.251cm"><draw:text-box><text:p/></draw:text-box></draw:frame><draw:frame draw:style-name="gr241" draw:text-style-name="P130" svg:width="14.881cm" svg:height="1.751cm" svg:x="0.037cm" svg:y="0.002cm"><draw:text-box><text:p text:style-name="P78"><text:span text:style-name="T104">12. pitanje</text:span><text:span text:style-name="T105"> Aktom</text:span> <text:span text:style-name="T104">o digitalnim uslugama zahtijeva se da internetske platforme bolje štite djecu od štete, što bi moglo dovesti do, na primjer, kiberzlostavljanja, mamljenja, izloženosti nasilnom/ekstremističkom materijalu, dizajna koji stvara ovisnost ili takozvanih rupa za kuniće. Kako bi se dodatno ojačala zaštita djece na internetu, smatrate da bi EU trebao poduzeti jednu od sljedećih mjera: </text:span></text:p></draw:text-box></draw:frame><draw:frame draw:style-name="gr242" draw:text-style-name="P130" svg:width="2.197cm" svg:height="0.772cm" svg:x="4.447cm" svg:y="1.258cm"><draw:text-box><text:p text:style-name="P78"><text:span text:style-name="T103">Nisu potrebne dodatne mjere</text:span></text:p></draw:text-box></draw:frame><draw:frame draw:style-name="gr242" draw:text-style-name="P130" svg:width="1.678cm" svg:height="0.772cm" svg:x="7.04cm" svg:y="1.231cm"><draw:text-box><text:p text:style-name="P78"><text:span text:style-name="T106">Ne znam 5 %</text:span></text:p></draw:text-box></draw:frame><draw:frame draw:style-name="gr243" draw:text-style-name="P130" svg:width="3.758cm" svg:height="1.29cm" svg:x="1.912cm" svg:y="2.193cm"><draw:text-box><text:p text:style-name="P78"><text:span text:style-name="T107">Prepustiti roditeljima i školama upravljanje sigurnošću djece na internetu bez dodatnih mjera na razini EU-a 13 %</text:span></text:p></draw:text-box></draw:frame><draw:frame draw:style-name="gr243" draw:text-style-name="P130" svg:width="3.83cm" svg:height="1.29cm" svg:x="9.534cm" svg:y="2.35cm"><draw:text-box><text:p text:style-name="P78"><text:span text:style-name="T108">Donijeti pravila na razini EU-a kojima se pružateljima društvenih medija zabranjuje da nude svoje usluge djeci mlađoj od 36 %</text:span></text:p></draw:text-box></draw:frame><draw:frame draw:style-name="gr244" draw:text-style-name="P132" svg:width="2.781cm" svg:height="1.29cm" svg:x="2.186cm" svg:y="5.107cm"><draw:text-box><text:p text:style-name="P131"><text:span text:style-name="T109">Povećanje sredstava dodijeljenih tijelima za izvršavanje zakonodavstva 15 %</text:span></text:p></draw:text-box></draw:frame><draw:frame draw:style-name="gr245" draw:text-style-name="P134" svg:width="4.705cm" svg:height="1.549cm" svg:x="9.021cm" svg:y="6.44cm"><draw:text-box><text:p text:style-name="P133"><text:span text:style-name="T110">Donijeti pravila na razini EU-a kojima se pružatelji usluga društvenih medija obvezuju na odgađanje pružanja pristupa određenim nesigurnim društvenim medijima djeci mlađoj od 27 godina</text:span></text:p></draw:text-box></draw:frame></draw:g></text:p>
        <text:p text:style-name="StyleDefaut11grasItalique">Potpora pravilima EU-a dijeli se svugdje, uz veće razlike u pogledu izravne zabrane </text:p>
        <text:p text:style-name="Standard">Prednost pravilima na razini EU-a dijeli većina u svakoj državi članici. Ukupno gledano, dvije opcije koje uključuju pravila na razini EU-a podupiru barem većina svugdje, od 54 % u Austriji do oko 70 % ili više u nekoliko južnih i istočnih zemalja, kao što su Grčka (74 %) te Portugal i Rumunjska (72 %). Stoga je potpora djelovanju EU-a za zaštitu djece na internetu općenito suglasna u cijeloj Europskoj uniji. Međutim, izraženije su razlike u pogledu mogućnosti izravne zabrane, odnosno pravila EU-a kojima se pružateljima usluga društvenih medija onemogućuje da svoje usluge nude djeci mlađoj od određene dobi. Ta se opcija kreće od 27 % u Austriji i 28 % u Njemačkoj do 44 % u Irskoj, Portugalu, Rumunjskoj, Slovačkoj i Bugarskoj te do 49 % u Grčkoj. Kontrast odražava razliku u najpoželjnijem instrumentu, a ne u ukupnoj razini potpore. U nekim se zemljama mišljenje oslanja na izravnu zabranu, kao u Grčkoj (49 % u odnosu na 25 % za odgođeni pristup), Irskoj (44 % u odnosu na 19 %) i Bugarskoj (44 % u odnosu na 23 %). U drugima se zalaže za postupniji pristup koji se temelji na odgodi pristupa, kao u Estoniji (41 % za kašnjenje u odnosu na 30 % za zabranu) i Sloveniji (39 % u odnosu na 30 %). </text:p>
        <text:p text:style-name="Standard"/>
        <text:p text:style-name="StyleDefaut11grasItalique">Potpora izravnoj zabrani raste s godinama i među onima koji su najudaljeniji od društvenih medija </text:p>
        <text:p text:style-name="P57">Potpora pravilima na razini EU-a stabilna je u svim društvenim skupinama i iznosi između 56 % i 69 % u gotovo svim skupinama, što na pojedinačnoj razini potvrđuje već postignuti konsenzus među zemljama. Kao i u slučaju zemalja, razlike se pojavljuju u odabiru instrumenta, a prije svega u potpori izravnoj zabrani. Ta se potpora stalno povećava s godinama, s 29 % među ispitanicima u dobi od 15 do 24 godine na 43 % među ispitanicima u dobi od 55 godina i starijima. Stariji ispitanici također su manje skloni prepustiti to pitanje roditeljima i školama (11 %, u usporedbi s 18 % najmlađih). Međutim, najveći se kontrast odnosi na korištenje društvenih medija: nekorisnici najviše podržavaju izravnu zabranu (46 %) i najmanje je vjerojatno da će je ostaviti roditeljima i školama (6 %), dok što se više osoba koristi društvenim medijima za informacije, to se više oslanjaju na odgođeni pristup, a ne na zabranu. Prisutnost djece pojačava dobni obrazac. Ispitanici koji nemaju djecu mlađu od 15 godina više podržavaju izravnu zabranu (39 %) od onih koji žive s troje ili više djece (29 %), koji se malo više oslanjaju na odgođeni pristup. S druge strane, rod, obrazovanje i područje stanovanja čine malu razliku. </text:p>
        <text:h text:style-name="P73" text:outline-level="1"><text:bookmark-start text:name="__RefHeading___Toc4056_3967327191"/>2. Percepcija demokracije i vladavine prava <text:bookmark-end text:name="__RefHeading___Toc4056_3967327191"/></text:h>
        <text:h text:style-name="Heading_20_2" text:outline-level="2"><text:bookmark-start text:name="__RefHeading___Toc4058_3967327191"/>2.1 Utvrđivanje stupova demokracije <text:bookmark-end text:name="__RefHeading___Toc4058_3967327191"/></text:h>
        <text:p text:style-name="StyleDefaut11grasItalique">Kad je riječ o utvrđivanju stupova demokracije u EU-u, sloboda govora na prvom je mjestu </text:p>
        <text:p text:style-name="StyleDefaut11grasItalique"/>
        <text:p text:style-name="P57">Gotovo trećina Europljana smatra slobodu govora (34 %) najvažnijim elementom demokratskog društva, nakon čega slijede slobodni i pošteni izbori (32 %) te poštovanje vladavine prava i zaštita temeljnih prava (31 %). </text:p>
        <text:p text:style-name="P57"><draw:g text:anchor-type="paragraph" draw:z-index="6" draw:name="Objet de groupe 6" draw:style-name="gr2"><draw:frame draw:style-name="gr147" draw:text-style-name="P76" svg:width="0.389cm" svg:height="0.482cm" svg:x="16.288cm" svg:y="14.473cm"><draw:text-box><text:p/></draw:text-box></draw:frame><draw:path draw:style-name="gr80" draw:text-style-name="P119"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80" svg:width="0.267cm" svg:height="0.309cm" svg:x="14.496cm" svg:y="8.821cm"><draw:text-box><text:p text:style-name="P78"><text:span text:style-name="T84">34</text:span></text:p></draw:text-box></draw:frame><draw:frame draw:style-name="gr72" draw:text-style-name="P102" svg:width="0.269cm" svg:height="0.302cm" svg:x="14.092cm" svg:y="9.292cm"><draw:text-box><text:p text:style-name="P78"><text:span text:style-name="T81">32</text:span></text:p></draw:text-box></draw:frame><draw:frame draw:style-name="gr74" draw:text-style-name="P102" svg:width="0.267cm" svg:height="0.302cm" svg:x="13.887cm" svg:y="9.756cm"><draw:text-box><text:p text:style-name="P78"><text:span text:style-name="T81">31</text:span></text:p></draw:text-box></draw:frame><draw:frame draw:style-name="gr140" draw:text-style-name="P102" svg:width="0.244cm" svg:height="0.302cm" svg:x="13.284cm" svg:y="10.222cm"><draw:text-box><text:p text:style-name="P78"><text:span text:style-name="T81">2</text:span></text:p></draw:text-box></draw:frame><draw:frame draw:style-name="gr72" draw:text-style-name="P102" svg:width="0.269cm" svg:height="0.302cm" svg:x="12.878cm" svg:y="10.677cm"><draw:text-box><text:p text:style-name="P78"><text:span text:style-name="T81">26</text:span></text:p></draw:text-box></draw:frame><draw:frame draw:style-name="gr72" draw:text-style-name="P102" svg:width="0.269cm" svg:height="0.302cm" svg:x="12.878cm" svg:y="11.143cm"><draw:text-box><text:p text:style-name="P78"><text:span text:style-name="T81">26</text:span></text:p></draw:text-box></draw:frame><draw:frame draw:style-name="gr72" draw:text-style-name="P102" svg:width="0.269cm" svg:height="0.302cm" svg:x="12.07cm" svg:y="11.607cm"><draw:text-box><text:p text:style-name="P78"><text:span text:style-name="T81">22</text:span></text:p></draw:text-box></draw:frame><draw:frame draw:style-name="gr88" draw:text-style-name="P80" svg:width="0.269cm" svg:height="0.309cm" svg:x="11.869cm" svg:y="12.07cm"><draw:text-box><text:p text:style-name="P78"><text:span text:style-name="T84">21</text:span></text:p></draw:text-box></draw:frame><draw:frame draw:style-name="gr72" draw:text-style-name="P102" svg:width="0.269cm" svg:height="0.302cm" svg:x="10.455cm" svg:y="12.54cm"><draw:text-box><text:p text:style-name="P78"><text:span text:style-name="T81">14</text:span></text:p></draw:text-box></draw:frame><draw:frame draw:style-name="gr72" draw:text-style-name="P102" svg:width="0.269cm" svg:height="0.302cm" svg:x="9.85cm" svg:y="13.004cm"><draw:text-box><text:p text:style-name="P78"><text:span text:style-name="T81">11</text:span></text:p></draw:text-box></draw:frame><draw:frame draw:style-name="gr73" draw:text-style-name="P102" svg:width="0.246cm" svg:height="0.302cm" svg:x="7.83cm" svg:y="13.469cm"><draw:text-box><text:p text:style-name="P78"><text:span text:style-name="T81">1</text:span></text:p></draw:text-box></draw:frame><draw:frame draw:style-name="gr73" draw:text-style-name="P102" svg:width="0.246cm" svg:height="0.302cm" svg:x="7.83cm" svg:y="13.924cm"><draw:text-box><text:p text:style-name="P78"><text:span text:style-name="T81">1</text:span></text:p></draw:text-box></draw:frame><draw:frame draw:style-name="gr73" draw:text-style-name="P102" svg:width="0.246cm" svg:height="0.302cm" svg:x="8.031cm" svg:y="14.388cm"><draw:text-box><text:p text:style-name="P78"><text:span text:style-name="T81">2</text:span></text:p></draw:text-box></draw:frame><draw:frame draw:style-name="gr217" draw:text-style-name="P105" svg:width="3.162cm" svg:height="0.309cm" svg:x="4.26cm" svg:y="8.784cm"><draw:text-box><text:p text:style-name="P104"><text:span text:style-name="T85">Sloboda govora</text:span></text:p></draw:text-box></draw:frame><draw:frame draw:style-name="gr218" draw:text-style-name="P109" svg:width="2.43cm" svg:height="0.302cm" svg:x="5.119cm" svg:y="9.254cm"><draw:text-box><text:p text:style-name="P104"><text:span text:style-name="T78">Slobodni i pošteni izbori</text:span></text:p></draw:text-box></draw:frame><draw:frame draw:style-name="gr219" draw:text-style-name="P109" svg:width="6.488cm" svg:height="0.302cm" svg:x="0.94cm" svg:y="9.717cm"><draw:text-box><text:p text:style-name="P104"><text:span text:style-name="T78">Poštovanje vladavine prava i zaštita temeljnih prava</text:span></text:p></draw:text-box></draw:frame><draw:frame draw:style-name="gr220" draw:text-style-name="P109" svg:width="2.255cm" svg:height="0.302cm" svg:x="5.417cm" svg:y="10.183cm"><draw:text-box><text:p text:style-name="P104"><text:span text:style-name="T78">Borba protiv korupcije</text:span></text:p></draw:text-box></draw:frame><draw:frame draw:style-name="gr221" draw:text-style-name="P109" svg:width="3.319cm" svg:height="0.302cm" svg:x="4.105cm" svg:y="10.651cm"><draw:text-box><text:p text:style-name="P104"><text:span text:style-name="T78">Neovisni pravosudni sustav</text:span></text:p></draw:text-box></draw:frame><draw:frame draw:style-name="gr222" draw:text-style-name="P109" svg:width="5.204cm" svg:height="0.302cm" svg:x="2.205cm" svg:y="11.116cm"><draw:text-box><text:p text:style-name="P104"><text:span text:style-name="T78">Transparentnost i odgovornost političkih čelnika</text:span></text:p></draw:text-box></draw:frame><draw:frame draw:style-name="gr223" draw:text-style-name="P109" svg:width="7.12cm" svg:height="0.302cm" svg:x="0.279cm" svg:y="11.582cm"><draw:text-box><text:p text:style-name="P104"><text:span text:style-name="T78">Građani mogu sudjelovati u javnoj raspravi i donošenju odluka</text:span></text:p></draw:text-box></draw:frame><draw:frame draw:style-name="gr224" draw:text-style-name="P105" svg:width="4.296cm" svg:height="0.309cm" svg:x="3.21cm" svg:y="12.044cm"><draw:text-box><text:p text:style-name="P104"><text:span text:style-name="T85">Sloboda i neovisnost medija</text:span></text:p></draw:text-box></draw:frame><draw:frame draw:style-name="gr225" draw:text-style-name="P109" svg:width="3.52cm" svg:height="0.302cm" svg:x="3.858cm" svg:y="12.501cm"><draw:text-box><text:p text:style-name="P104"><text:span text:style-name="T78">Poštovanje prava manjina</text:span></text:p></draw:text-box></draw:frame><draw:frame draw:style-name="gr226" draw:text-style-name="P109" svg:width="5.27cm" svg:height="0.302cm" svg:x="2.131cm" svg:y="12.967cm"><draw:text-box><text:p text:style-name="P104"><text:span text:style-name="T78">Snažna oporba koja može kritizirati vladu</text:span></text:p></draw:text-box></draw:frame><draw:frame draw:style-name="gr227" draw:text-style-name="P109" svg:width="0.657cm" svg:height="0.302cm" svg:x="6.615cm" svg:y="13.413cm"><draw:text-box><text:p text:style-name="P104"><text:span text:style-name="T78">Ostalo</text:span></text:p></draw:text-box></draw:frame><draw:frame draw:style-name="gr228" draw:text-style-name="P109" svg:width="0.791cm" svg:height="0.302cm" svg:x="6.794cm" svg:y="13.898cm"><draw:text-box><text:p text:style-name="P104"><text:span text:style-name="T78">Nijedna</text:span></text:p></draw:text-box></draw:frame><draw:frame draw:style-name="gr229" draw:text-style-name="P109" svg:width="1.243cm" svg:height="0.302cm" svg:x="6.167cm" svg:y="14.364cm"><draw:text-box><text:p text:style-name="P104"><text:span text:style-name="T78">Ne znam</text:span></text:p></draw:text-box></draw:frame><draw:frame draw:style-name="gr230" draw:text-style-name="P115" svg:width="11.796cm" svg:height="0.336cm" svg:x="0.067cm" svg:y="7.823cm"><draw:text-box><text:p text:style-name="P78"><text:span text:style-name="T92">Pitanje 3. </text:span><text:span text:style-name="T93">Prema vašem mišljenju, koji su od sljedećih elemenata najvažniji elementi demokratskog društva </text:span></text:p></draw:text-box></draw:frame><draw:frame draw:style-name="gr231" draw:text-style-name="P115" svg:width="1.664cm" svg:height="0.479cm" svg:x="11.539cm" svg:y="7.823cm"><draw:text-box><text:p/></draw:text-box></draw:frame><draw:frame draw:style-name="gr232" draw:text-style-name="P115" svg:width="0.618cm" svg:height="0.479cm" svg:x="0.57cm" svg:y="8.158cm"><draw:text-box><text:p/></draw:text-box></draw:frame><draw:frame draw:style-name="gr117" draw:text-style-name="P126" svg:width="0.743cm" svg:height="0.479cm" svg:x="0.067cm" svg:y="8.821cm"><draw:text-box><text:p/></draw:text-box></draw:frame></draw:g>Iako su temeljne demokratske slobode daleko najveći problem za građane, borba protiv korupcije i neovisnost institucija također imaju istaknutu ulogu: borba protiv korupcije (28 %), neovisnost pravosudnog sustava (26 %), transparentnost i odgovornost političkih čelnika (26 %). </text:p>
        <text:p text:style-name="P57">Ti su elementi znatno ispred pitanja povezanih s demokratskim pluralizmom i prostorom za građansko djelovanje: sudjelovanje građana u javnoj raspravi i donošenju odluka (22 %) te sloboda i neovisnost medija (21 %). </text:p>
        <text:p text:style-name="P57">Prava manjina (14 %) i političke oporbe (11 %) navode se mnogo rjeđe. </text:p>
        <text:p text:style-name="P57"/>
        <text:p text:style-name="StyleDefaut11grasItalique">Stajališta o tome što je najvažnije u demokraciji razlikuju se među državama članicama EU-a </text:p>
        <text:p text:style-name="P57">Iako je sloboda govora najcitiraniji element na razini EU-a, njezina se važnost razlikuje diljem Europske unije: uglavnom prevladava na sjeverozapadu, primjerice u Nizozemskoj (45 %), Danskoj (44 %) i Švedskoj (41 %). Slobodne i poštene izbore najviše navode <text:span text:style-name="T13">Latvija</text:span> (43 %), Rumunjska (42 %) i <text:span text:style-name="T13">Litva </text:span>(41 %). </text:p>
        <text:p text:style-name="P57">S druge strane, korupcija je teža na jugu i istoku: u Bugarskoj 50 % ispitanika smatra da je borba protiv korupcije najvažniji element demokracije, što je daleko iznad prosjeka EU-a (28 %). Slično tome, visoki udjeli zabilježeni su u Portugalu (46 %), Hrvatskoj (44 %) i Grčkoj (42 %). </text:p>
        <text:p text:style-name="P45">Poštovanje prava manjina i snažno protivljenje kritiziranju vlade prilično su niski u svakoj državi članici, ne premašujući 22 % (Luksemburg, za prava manjina) odnosno 21 % (Malta, za oporbu). </text:p>
        <text:p text:style-name="P44"><draw:frame draw:style-name="fr2" draw:name="Cadre2" text:anchor-type="paragraph" svg:x="-0.582cm" svg:y="0.15cm" svg:width="18.344cm" draw:z-index="7"><draw:text-box fo:min-height="2.05cm"><text:p text:style-name="Frame_20_contents"/><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25">Pitanje 3. Prema vašem mišljenju, koji su od sljedećih elemenata najvažniji elementi demokratskog društva?</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28">Osnova: EU27 (%)</text:p></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row><table:table-row table:style-name="Tableau3.3"><table:table-cell table:style-name="Tableau3.A1" office:value-type="string"><text:p text:style-name="P27"/></table:table-cell><table:table-cell table:style-name="Tableau3.B3" office:value-type="string"><text:p text:style-name="P29">EU-27</text:p></table:table-cell><table:table-cell table:style-name="Tableau3.A1" office:value-type="string"><text:p text:style-name="P26">BE</text:p></table:table-cell><table:table-cell table:style-name="Tableau3.B3" office:value-type="string"><text:p text:style-name="P29">BG</text:p></table:table-cell><table:table-cell table:style-name="Tableau3.B3" office:value-type="string"><text:p text:style-name="P29">CZ</text:p></table:table-cell><table:table-cell table:style-name="Tableau3.B3" office:value-type="string"><text:p text:style-name="P29">DK</text:p></table:table-cell><table:table-cell table:style-name="Tableau3.B3" office:value-type="string"><text:p text:style-name="P29">DE</text:p></table:table-cell><table:table-cell table:style-name="Tableau3.B3" office:value-type="string"><text:p text:style-name="P29">EE</text:p></table:table-cell><table:table-cell table:style-name="Tableau3.B3" office:value-type="string"><text:p text:style-name="P29">IE</text:p></table:table-cell><table:table-cell table:style-name="Tableau3.B3" office:value-type="string"><text:p text:style-name="P29">EL</text:p></table:table-cell><table:table-cell table:style-name="Tableau3.B3" office:value-type="string"><text:p text:style-name="P29">ES</text:p></table:table-cell><table:table-cell table:style-name="Tableau3.B3" office:value-type="string"><text:p text:style-name="P29">FR</text:p></table:table-cell><table:table-cell table:style-name="Tableau3.B3" office:value-type="string"><text:p text:style-name="P29">HR</text:p></table:table-cell><table:table-cell table:style-name="Tableau3.B3" office:value-type="string"><text:p text:style-name="P29">IT</text:p></table:table-cell><table:table-cell table:style-name="Tableau3.B3" office:value-type="string"><text:p text:style-name="P29">CY</text:p></table:table-cell><table:table-cell table:style-name="Tableau3.B3" office:value-type="string"><text:p text:style-name="P29">LV</text:p></table:table-cell><table:table-cell table:style-name="Tableau3.B3" office:value-type="string"><text:p text:style-name="P29">LT</text:p></table:table-cell><table:table-cell table:style-name="Tableau3.B3" office:value-type="string"><text:p text:style-name="P29">LU</text:p></table:table-cell><table:table-cell table:style-name="Tableau3.B3" office:value-type="string"><text:p text:style-name="P29">HU</text:p></table:table-cell><table:table-cell table:style-name="Tableau3.B3" office:value-type="string"><text:p text:style-name="P29">MT</text:p></table:table-cell><table:table-cell table:style-name="Tableau3.B3" office:value-type="string"><text:p text:style-name="P29">NL</text:p></table:table-cell><table:table-cell table:style-name="Tableau3.B3" office:value-type="string"><text:p text:style-name="P29">AT</text:p></table:table-cell><table:table-cell table:style-name="Tableau3.B3" office:value-type="string"><text:p text:style-name="P29">PL</text:p></table:table-cell><table:table-cell table:style-name="Tableau3.B3" office:value-type="string"><text:p text:style-name="P29">PT</text:p></table:table-cell><table:table-cell table:style-name="Tableau3.B3" office:value-type="string"><text:p text:style-name="P29">RO</text:p></table:table-cell><table:table-cell table:style-name="Tableau3.B3" office:value-type="string"><text:p text:style-name="P29">SI</text:p></table:table-cell><table:table-cell table:style-name="Tableau3.B3" office:value-type="string"><text:p text:style-name="P29">SK</text:p></table:table-cell><table:table-cell table:style-name="Tableau3.B3" office:value-type="string"><text:p text:style-name="P29">FI</text:p></table:table-cell><table:table-cell table:style-name="Tableau3.B3" office:value-type="string"><text:p text:style-name="P29">SE</text:p></table:table-cell></table:table-row><table:table-row><table:table-cell table:style-name="Tableau3.A4" office:value-type="string"><text:p text:style-name="P30">Sloboda govora/izražavanja</text:p></table:table-cell><table:table-cell table:style-name="Tableau3.B4" office:value-type="float" office:value="34"><text:p text:style-name="P32">34</text:p></table:table-cell><table:table-cell table:style-name="Tableau3.C4" office:value-type="float" office:value="38"><text:p text:style-name="P33">38</text:p></table:table-cell><table:table-cell table:style-name="Tableau3.D4" office:value-type="float" office:value="22"><text:p text:style-name="P31">22</text:p></table:table-cell><table:table-cell table:style-name="Tableau3.B4" office:value-type="float" office:value="33"><text:p text:style-name="P33">33</text:p></table:table-cell><table:table-cell table:style-name="Tableau3.F4" office:value-type="float" office:value="44"><text:p text:style-name="P33">44</text:p></table:table-cell><table:table-cell table:style-name="Tableau3.C4" office:value-type="float" office:value="38"><text:p text:style-name="P33">38</text:p></table:table-cell><table:table-cell table:style-name="Tableau3.B4" office:value-type="float" office:value="33"><text:p text:style-name="P33">33</text:p></table:table-cell><table:table-cell table:style-name="Tableau3.I4" office:value-type="float" office:value="32"><text:p text:style-name="P31">32</text:p></table:table-cell><table:table-cell table:style-name="Tableau3.I4" office:value-type="float" office:value="32"><text:p text:style-name="P31">32</text:p></table:table-cell><table:table-cell table:style-name="Tableau3.K4" office:value-type="float" office:value="24"><text:p text:style-name="P31">24</text:p></table:table-cell><table:table-cell table:style-name="Tableau3.L4" office:value-type="float" office:value="36"><text:p text:style-name="P33">36</text:p></table:table-cell><table:table-cell table:style-name="Tableau3.I4" office:value-type="float" office:value="31"><text:p text:style-name="P31">31</text:p></table:table-cell><table:table-cell table:style-name="Tableau3.L4" office:value-type="float" office:value="36"><text:p text:style-name="P33">36</text:p></table:table-cell><table:table-cell table:style-name="Tableau3.O4" office:value-type="float" office:value="29"><text:p text:style-name="P31">29</text:p></table:table-cell><table:table-cell table:style-name="Tableau3.P4" office:value-type="float" office:value="27"><text:p text:style-name="P31">27</text:p></table:table-cell><table:table-cell table:style-name="Tableau3.P4" office:value-type="float" office:value="26"><text:p text:style-name="P31">26</text:p></table:table-cell><table:table-cell table:style-name="Tableau3.I4" office:value-type="float" office:value="32"><text:p text:style-name="P31">32</text:p></table:table-cell><table:table-cell table:style-name="Tableau3.O4" office:value-type="float" office:value="29"><text:p text:style-name="P31">29</text:p></table:table-cell><table:table-cell table:style-name="Tableau3.O4" office:value-type="float" office:value="29"><text:p text:style-name="P31">29</text:p></table:table-cell><table:table-cell table:style-name="Tableau3.U4" office:value-type="float" office:value="45"><text:p text:style-name="P33">45</text:p></table:table-cell><table:table-cell table:style-name="Tableau3.L4" office:value-type="float" office:value="37"><text:p text:style-name="P33">37</text:p></table:table-cell><table:table-cell table:style-name="Tableau3.B4" office:value-type="float" office:value="34"><text:p text:style-name="P33">34</text:p></table:table-cell><table:table-cell table:style-name="Tableau3.P4" office:value-type="float" office:value="25"><text:p text:style-name="P31">25</text:p></table:table-cell><table:table-cell table:style-name="Tableau3.I4" office:value-type="float" office:value="30"><text:p text:style-name="P31">30</text:p></table:table-cell><table:table-cell table:style-name="Tableau3.O4" office:value-type="float" office:value="28"><text:p text:style-name="P31">28</text:p></table:table-cell><table:table-cell table:style-name="Tableau3.I4" office:value-type="float" office:value="30"><text:p text:style-name="P31">30</text:p></table:table-cell><table:table-cell table:style-name="Tableau3.L4" office:value-type="float" office:value="36"><text:p text:style-name="P33">36</text:p></table:table-cell><table:table-cell table:style-name="Tableau3.c4" office:value-type="float" office:value="41"><text:p text:style-name="P33">41</text:p></table:table-cell></table:table-row><table:table-row><table:table-cell table:style-name="Tableau3.A5" office:value-type="string"><text:p text:style-name="P30">Slobodni i pošteni izbori</text:p></table:table-cell><table:table-cell table:style-name="Tableau3.I4" office:value-type="float" office:value="32"><text:p text:style-name="P29">32</text:p></table:table-cell><table:table-cell table:style-name="Tableau3.B4" office:value-type="float" office:value="33"><text:p text:style-name="P33">33</text:p></table:table-cell><table:table-cell table:style-name="Tableau3.L4" office:value-type="float" office:value="35"><text:p text:style-name="P33">35</text:p></table:table-cell><table:table-cell table:style-name="Tableau3.L4" office:value-type="float" office:value="37"><text:p text:style-name="P33">37</text:p></table:table-cell><table:table-cell table:style-name="Tableau3.L4" office:value-type="float" office:value="36"><text:p text:style-name="P33">36</text:p></table:table-cell><table:table-cell table:style-name="Tableau3.C4" office:value-type="float" office:value="38"><text:p text:style-name="P33">38</text:p></table:table-cell><table:table-cell table:style-name="Tableau3.C4" office:value-type="float" office:value="38"><text:p text:style-name="P33">38</text:p></table:table-cell><table:table-cell table:style-name="Tableau3.L4" office:value-type="float" office:value="37"><text:p text:style-name="P33">37</text:p></table:table-cell><table:table-cell table:style-name="Tableau3.D4" office:value-type="float" office:value="20"><text:p text:style-name="P31">20</text:p></table:table-cell><table:table-cell table:style-name="Tableau3.P4" office:value-type="float" office:value="26"><text:p text:style-name="P31">26</text:p></table:table-cell><table:table-cell table:style-name="Tableau3.P4" office:value-type="float" office:value="26"><text:p text:style-name="P31">26</text:p></table:table-cell><table:table-cell table:style-name="Tableau3.I4" office:value-type="float" office:value="31"><text:p text:style-name="P31">31</text:p></table:table-cell><table:table-cell table:style-name="Tableau3.K4" office:value-type="float" office:value="23"><text:p text:style-name="P31">23</text:p></table:table-cell><table:table-cell table:style-name="Tableau3.D4" office:value-type="float" office:value="21"><text:p text:style-name="P31">21</text:p></table:table-cell><table:table-cell table:style-name="Tableau3.F4" office:value-type="float" office:value="43"><text:p text:style-name="P33">43</text:p></table:table-cell><table:table-cell table:style-name="Tableau3.c4" office:value-type="float" office:value="41"><text:p text:style-name="P33">41</text:p></table:table-cell><table:table-cell table:style-name="Tableau3.O4" office:value-type="float" office:value="28"><text:p text:style-name="P31">28</text:p></table:table-cell><table:table-cell table:style-name="Tableau3.L4" office:value-type="float" office:value="36"><text:p text:style-name="P33">36</text:p></table:table-cell><table:table-cell table:style-name="Tableau3.I4" office:value-type="float" office:value="32"><text:p text:style-name="P31">32</text:p></table:table-cell><table:table-cell table:style-name="Tableau3.F4" office:value-type="float" office:value="43"><text:p text:style-name="P33">43</text:p></table:table-cell><table:table-cell table:style-name="Tableau3.L4" office:value-type="float" office:value="35"><text:p text:style-name="P33">35</text:p></table:table-cell><table:table-cell table:style-name="Tableau3.C4" office:value-type="float" office:value="39"><text:p text:style-name="P33">39</text:p></table:table-cell><table:table-cell table:style-name="Tableau3.O4" office:value-type="float" office:value="28"><text:p text:style-name="P31">28</text:p></table:table-cell><table:table-cell table:style-name="Tableau3.c4" office:value-type="float" office:value="42"><text:p text:style-name="P33">42</text:p></table:table-cell><table:table-cell table:style-name="Tableau3.I4" office:value-type="float" office:value="30"><text:p text:style-name="P31">30</text:p></table:table-cell><table:table-cell table:style-name="Tableau3.I4" office:value-type="float" office:value="32"><text:p text:style-name="P31">32</text:p></table:table-cell><table:table-cell table:style-name="Tableau3.c4" office:value-type="float" office:value="41"><text:p text:style-name="P33">41</text:p></table:table-cell><table:table-cell table:style-name="Tableau3.c4" office:value-type="float" office:value="41"><text:p text:style-name="P33">41</text:p></table:table-cell></table:table-row><table:table-row><table:table-cell table:style-name="Tableau3.A4" office:value-type="string"><text:p text:style-name="P30">Poštovanje vladavine prava i zaštita temeljnih prava</text:p></table:table-cell><table:table-cell table:style-name="Tableau3.I4" office:value-type="float" office:value="31"><text:p text:style-name="P29">31</text:p></table:table-cell><table:table-cell table:style-name="Tableau3.P4" office:value-type="float" office:value="26"><text:p text:style-name="P31">26</text:p></table:table-cell><table:table-cell table:style-name="Tableau3.O4" office:value-type="float" office:value="28"><text:p text:style-name="P31">28</text:p></table:table-cell><table:table-cell table:style-name="Tableau3.I4" office:value-type="float" office:value="32"><text:p text:style-name="P31">32</text:p></table:table-cell><table:table-cell table:style-name="Tableau3.I4" office:value-type="float" office:value="32"><text:p text:style-name="P31">32</text:p></table:table-cell><table:table-cell table:style-name="Tableau3.I4" office:value-type="float" office:value="31"><text:p text:style-name="P31">31</text:p></table:table-cell><table:table-cell table:style-name="Tableau3.I4" office:value-type="float" office:value="32"><text:p text:style-name="P31">32</text:p></table:table-cell><table:table-cell table:style-name="Tableau3.O4" office:value-type="float" office:value="28"><text:p text:style-name="P31">28</text:p></table:table-cell><table:table-cell table:style-name="Tableau3.L4" office:value-type="float" office:value="35"><text:p text:style-name="P33">35</text:p></table:table-cell><table:table-cell table:style-name="Tableau3.L4" office:value-type="float" office:value="35"><text:p text:style-name="P33">35</text:p></table:table-cell><table:table-cell table:style-name="Tableau3.O4" office:value-type="float" office:value="29"><text:p text:style-name="P31">29</text:p></table:table-cell><table:table-cell table:style-name="Tableau3.I4" office:value-type="float" office:value="32"><text:p text:style-name="P31">32</text:p></table:table-cell><table:table-cell table:style-name="Tableau3.L4" office:value-type="float" office:value="36"><text:p text:style-name="P33">36</text:p></table:table-cell><table:table-cell table:style-name="Tableau3.B4" office:value-type="float" office:value="33"><text:p text:style-name="P33">33</text:p></table:table-cell><table:table-cell table:style-name="Tableau3.O4" office:value-type="float" office:value="29"><text:p text:style-name="P31">29</text:p></table:table-cell><table:table-cell table:style-name="Tableau3.Q6" office:value-type="float" office:value="19"><text:p text:style-name="P31">19</text:p></table:table-cell><table:table-cell table:style-name="Tableau3.L4" office:value-type="float" office:value="35"><text:p text:style-name="P33">35</text:p></table:table-cell><table:table-cell table:style-name="Tableau3.B4" office:value-type="float" office:value="33"><text:p text:style-name="P33">33</text:p></table:table-cell><table:table-cell table:style-name="Tableau3.L4" office:value-type="float" office:value="37"><text:p text:style-name="P33">37</text:p></table:table-cell><table:table-cell table:style-name="Tableau3.K4" office:value-type="float" office:value="23"><text:p text:style-name="P31">23</text:p></table:table-cell><table:table-cell table:style-name="Tableau3.I4" office:value-type="float" office:value="31"><text:p text:style-name="P31">31</text:p></table:table-cell><table:table-cell table:style-name="Tableau3.P4" office:value-type="float" office:value="25"><text:p text:style-name="P31">25</text:p></table:table-cell><table:table-cell table:style-name="Tableau3.L4" office:value-type="float" office:value="36"><text:p text:style-name="P33">36</text:p></table:table-cell><table:table-cell table:style-name="Tableau3.B4" office:value-type="float" office:value="34"><text:p text:style-name="P33">34</text:p></table:table-cell><table:table-cell table:style-name="Tableau3.C4" office:value-type="float" office:value="39"><text:p text:style-name="P33">39</text:p></table:table-cell><table:table-cell table:style-name="Tableau3.L4" office:value-type="float" office:value="36"><text:p text:style-name="P33">36</text:p></table:table-cell><table:table-cell table:style-name="Tableau3.B4" office:value-type="float" office:value="33"><text:p text:style-name="P33">33</text:p></table:table-cell><table:table-cell table:style-name="Tableau3.O4" office:value-type="float" office:value="29"><text:p text:style-name="P31">29</text:p></table:table-cell></table:table-row><table:table-row><table:table-cell table:style-name="Tableau3.A7" office:value-type="string"><text:p text:style-name="P30">Borba protiv korupcije</text:p></table:table-cell><table:table-cell table:style-name="Tableau3.O4" office:value-type="float" office:value="28"><text:p text:style-name="P29">28</text:p></table:table-cell><table:table-cell table:style-name="Tableau3.D4" office:value-type="float" office:value="20"><text:p text:style-name="P31">20</text:p></table:table-cell><table:table-cell table:style-name="Tableau3.D7" office:value-type="float" office:value="50"><text:p text:style-name="P33">50</text:p></table:table-cell><table:table-cell table:style-name="Tableau3.P4" office:value-type="float" office:value="27"><text:p text:style-name="P31">27</text:p></table:table-cell><table:table-cell table:style-name="Tableau3.D4" office:value-type="float" office:value="20"><text:p text:style-name="P31">20</text:p></table:table-cell><table:table-cell table:style-name="Tableau3.G7" office:value-type="float" office:value="17"><text:p text:style-name="P31">17</text:p></table:table-cell><table:table-cell table:style-name="Tableau3.K4" office:value-type="float" office:value="23"><text:p text:style-name="P31">23</text:p></table:table-cell><table:table-cell table:style-name="Tableau3.D4" office:value-type="float" office:value="21"><text:p text:style-name="P31">21</text:p></table:table-cell><table:table-cell table:style-name="Tableau3.c4" office:value-type="float" office:value="42"><text:p text:style-name="P33">42</text:p></table:table-cell><table:table-cell table:style-name="Tableau3.c4" office:value-type="float" office:value="41"><text:p text:style-name="P33">41</text:p></table:table-cell><table:table-cell table:style-name="Tableau3.P4" office:value-type="float" office:value="26"><text:p text:style-name="P31">26</text:p></table:table-cell><table:table-cell table:style-name="Tableau3.F4" office:value-type="float" office:value="44"><text:p text:style-name="P33">44</text:p></table:table-cell><table:table-cell table:style-name="Tableau3.I4" office:value-type="float" office:value="30"><text:p text:style-name="P31">30</text:p></table:table-cell><table:table-cell table:style-name="Tableau3.c4" office:value-type="float" office:value="41"><text:p text:style-name="P33">41</text:p></table:table-cell><table:table-cell table:style-name="Tableau3.I4" office:value-type="float" office:value="31"><text:p text:style-name="P31">31</text:p></table:table-cell><table:table-cell table:style-name="Tableau3.C4" office:value-type="float" office:value="38"><text:p text:style-name="P33">38</text:p></table:table-cell><table:table-cell table:style-name="Tableau3.D4" office:value-type="float" office:value="20"><text:p text:style-name="P31">20</text:p></table:table-cell><table:table-cell table:style-name="Tableau3.I4" office:value-type="float" office:value="31"><text:p text:style-name="P31">31</text:p></table:table-cell><table:table-cell table:style-name="Tableau3.Q6" office:value-type="float" office:value="18"><text:p text:style-name="P31">18</text:p></table:table-cell><table:table-cell table:style-name="Tableau3.G7" office:value-type="float" office:value="15"><text:p text:style-name="P31">15</text:p></table:table-cell><table:table-cell table:style-name="Tableau3.K4" office:value-type="float" office:value="24"><text:p text:style-name="P31">24</text:p></table:table-cell><table:table-cell table:style-name="Tableau3.D4" office:value-type="float" office:value="22"><text:p text:style-name="P31">22</text:p></table:table-cell><table:table-cell table:style-name="Tableau3.U4" office:value-type="float" office:value="46"><text:p text:style-name="P33">46</text:p></table:table-cell><table:table-cell table:style-name="Tableau3.c4" office:value-type="float" office:value="40"><text:p text:style-name="P33">40</text:p></table:table-cell><table:table-cell table:style-name="Tableau3.L4" office:value-type="float" office:value="36"><text:p text:style-name="P33">36</text:p></table:table-cell><table:table-cell table:style-name="Tableau3.L4" office:value-type="float" office:value="35"><text:p text:style-name="P33">35</text:p></table:table-cell><table:table-cell table:style-name="Tableau3.D4" office:value-type="float" office:value="20"><text:p text:style-name="P31">20</text:p></table:table-cell><table:table-cell table:style-name="Tableau3.D4" office:value-type="float" office:value="22"><text:p text:style-name="P31">22</text:p></table:table-cell></table:table-row><table:table-row><table:table-cell table:style-name="Tableau3.A4" office:value-type="string"><text:p text:style-name="P30">Neovisni pravosudni sustav</text:p></table:table-cell><table:table-cell table:style-name="Tableau3.P4" office:value-type="float" office:value="26"><text:p text:style-name="P29">26</text:p></table:table-cell><table:table-cell table:style-name="Tableau3.P4" office:value-type="float" office:value="27"><text:p text:style-name="P31">27</text:p></table:table-cell><table:table-cell table:style-name="Tableau3.C4" office:value-type="float" office:value="38"><text:p text:style-name="P33">38</text:p></table:table-cell><table:table-cell table:style-name="Tableau3.P4" office:value-type="float" office:value="25"><text:p text:style-name="P31">25</text:p></table:table-cell><table:table-cell table:style-name="Tableau3.P4" office:value-type="float" office:value="27"><text:p text:style-name="P31">27</text:p></table:table-cell><table:table-cell table:style-name="Tableau3.P4" office:value-type="float" office:value="25"><text:p text:style-name="P31">25</text:p></table:table-cell><table:table-cell table:style-name="Tableau3.K4" office:value-type="float" office:value="24"><text:p text:style-name="P31">24</text:p></table:table-cell><table:table-cell table:style-name="Tableau3.P4" office:value-type="float" office:value="26"><text:p text:style-name="P31">26</text:p></table:table-cell><table:table-cell table:style-name="Tableau3.L4" office:value-type="float" office:value="37"><text:p text:style-name="P33">37</text:p></table:table-cell><table:table-cell table:style-name="Tableau3.I4" office:value-type="float" office:value="31"><text:p text:style-name="P31">31</text:p></table:table-cell><table:table-cell table:style-name="Tableau3.D4" office:value-type="float" office:value="21"><text:p text:style-name="P31">21</text:p></table:table-cell><table:table-cell table:style-name="Tableau3.C4" office:value-type="float" office:value="39"><text:p text:style-name="P33">39</text:p></table:table-cell><table:table-cell table:style-name="Tableau3.D4" office:value-type="float" office:value="22"><text:p text:style-name="P31">22</text:p></table:table-cell><table:table-cell table:style-name="Tableau3.K4" office:value-type="float" office:value="24"><text:p text:style-name="P31">24</text:p></table:table-cell><table:table-cell table:style-name="Tableau3.D4" office:value-type="float" office:value="20"><text:p text:style-name="P31">20</text:p></table:table-cell><table:table-cell table:style-name="Tableau3.D4" office:value-type="float" office:value="20"><text:p text:style-name="P31">20</text:p></table:table-cell><table:table-cell table:style-name="Tableau3.K4" office:value-type="float" office:value="23"><text:p text:style-name="P31">23</text:p></table:table-cell><table:table-cell table:style-name="Tableau3.B4" office:value-type="float" office:value="34"><text:p text:style-name="P33">34</text:p></table:table-cell><table:table-cell table:style-name="Tableau3.P4" office:value-type="float" office:value="26"><text:p text:style-name="P31">26</text:p></table:table-cell><table:table-cell table:style-name="Tableau3.O4" office:value-type="float" office:value="28"><text:p text:style-name="P31">28</text:p></table:table-cell><table:table-cell table:style-name="Tableau3.I4" office:value-type="float" office:value="30"><text:p text:style-name="P31">30</text:p></table:table-cell><table:table-cell table:style-name="Tableau3.B4" office:value-type="float" office:value="34"><text:p text:style-name="P33">34</text:p></table:table-cell><table:table-cell table:style-name="Tableau3.K4" office:value-type="float" office:value="23"><text:p text:style-name="P31">23</text:p></table:table-cell><table:table-cell table:style-name="Tableau3.P4" office:value-type="float" office:value="26"><text:p text:style-name="P31">26</text:p></table:table-cell><table:table-cell table:style-name="Tableau3.O4" office:value-type="float" office:value="28"><text:p text:style-name="P31">28</text:p></table:table-cell><table:table-cell table:style-name="Tableau3.P4" office:value-type="float" office:value="27"><text:p text:style-name="P31">27</text:p></table:table-cell><table:table-cell table:style-name="Tableau3.I4" office:value-type="float" office:value="31"><text:p text:style-name="P31">31</text:p></table:table-cell><table:table-cell table:style-name="Tableau3.D4" office:value-type="float" office:value="21"><text:p text:style-name="P31">21</text:p></table:table-cell></table:table-row><table:table-row><table:table-cell table:style-name="Tableau3.A9" office:value-type="string"><text:p text:style-name="P30">Transparentnost i odgovornost političkih čelnika</text:p></table:table-cell><table:table-cell table:style-name="Tableau3.P4" office:value-type="float" office:value="26"><text:p text:style-name="P29">26</text:p></table:table-cell><table:table-cell table:style-name="Tableau3.P4" office:value-type="float" office:value="25"><text:p text:style-name="P31">25</text:p></table:table-cell><table:table-cell table:style-name="Tableau3.P4" office:value-type="float" office:value="25"><text:p text:style-name="P31">25</text:p></table:table-cell><table:table-cell table:style-name="Tableau3.P4" office:value-type="float" office:value="25"><text:p text:style-name="P31">25</text:p></table:table-cell><table:table-cell table:style-name="Tableau3.D4" office:value-type="float" office:value="22"><text:p text:style-name="P31">22</text:p></table:table-cell><table:table-cell table:style-name="Tableau3.Q6" office:value-type="float" office:value="19"><text:p text:style-name="P31">19</text:p></table:table-cell><table:table-cell table:style-name="Tableau3.O4" office:value-type="float" office:value="28"><text:p text:style-name="P31">28</text:p></table:table-cell><table:table-cell table:style-name="Tableau3.I4" office:value-type="float" office:value="31"><text:p text:style-name="P31">31</text:p></table:table-cell><table:table-cell table:style-name="Tableau3.I4" office:value-type="float" office:value="32"><text:p text:style-name="P31">32</text:p></table:table-cell><table:table-cell table:style-name="Tableau3.L4" office:value-type="float" office:value="35"><text:p text:style-name="P33">35</text:p></table:table-cell><table:table-cell table:style-name="Tableau3.O4" office:value-type="float" office:value="29"><text:p text:style-name="P31">29</text:p></table:table-cell><table:table-cell table:style-name="Tableau3.O4" office:value-type="float" office:value="28"><text:p text:style-name="P31">28</text:p></table:table-cell><table:table-cell table:style-name="Tableau3.O4" office:value-type="float" office:value="29"><text:p text:style-name="P31">29</text:p></table:table-cell><table:table-cell table:style-name="Tableau3.C4" office:value-type="float" office:value="38"><text:p text:style-name="P33">38</text:p></table:table-cell><table:table-cell table:style-name="Tableau3.D4" office:value-type="float" office:value="22"><text:p text:style-name="P31">22</text:p></table:table-cell><table:table-cell table:style-name="Tableau3.L4" office:value-type="float" office:value="35"><text:p text:style-name="P33">35</text:p></table:table-cell><table:table-cell table:style-name="Tableau3.I4" office:value-type="float" office:value="31"><text:p text:style-name="P31">31</text:p></table:table-cell><table:table-cell table:style-name="Tableau3.O4" office:value-type="float" office:value="28"><text:p text:style-name="P31">28</text:p></table:table-cell><table:table-cell table:style-name="Tableau3.I4" office:value-type="float" office:value="32"><text:p text:style-name="P31">32</text:p></table:table-cell><table:table-cell table:style-name="Tableau3.D4" office:value-type="float" office:value="21"><text:p text:style-name="P31">21</text:p></table:table-cell><table:table-cell table:style-name="Tableau3.D4" office:value-type="float" office:value="20"><text:p text:style-name="P31">20</text:p></table:table-cell><table:table-cell table:style-name="Tableau3.D4" office:value-type="float" office:value="22"><text:p text:style-name="P31">22</text:p></table:table-cell><table:table-cell table:style-name="Tableau3.L4" office:value-type="float" office:value="37"><text:p text:style-name="P33">37</text:p></table:table-cell><table:table-cell table:style-name="Tableau3.K4" office:value-type="float" office:value="24"><text:p text:style-name="P31">24</text:p></table:table-cell><table:table-cell table:style-name="Tableau3.P4" office:value-type="float" office:value="26"><text:p text:style-name="P31">26</text:p></table:table-cell><table:table-cell table:style-name="Tableau3.D4" office:value-type="float" office:value="22"><text:p text:style-name="P31">22</text:p></table:table-cell><table:table-cell table:style-name="Tableau3.D4" office:value-type="float" office:value="21"><text:p text:style-name="P31">21</text:p></table:table-cell><table:table-cell table:style-name="Tableau3.D4" office:value-type="float" office:value="20"><text:p text:style-name="P31">20</text:p></table:table-cell></table:table-row><table:table-row><table:table-cell table:style-name="Tableau3.A4" office:value-type="string"><text:p text:style-name="P30">Sloboda i neovisnost medija</text:p></table:table-cell><table:table-cell table:style-name="Tableau3.D4" office:value-type="float" office:value="21"><text:p text:style-name="P29">21</text:p></table:table-cell><table:table-cell table:style-name="Tableau3.G7" office:value-type="float" office:value="17"><text:p text:style-name="P31">17</text:p></table:table-cell><table:table-cell table:style-name="Tableau3.Q6" office:value-type="float" office:value="18"><text:p text:style-name="P31">18</text:p></table:table-cell><table:table-cell table:style-name="Tableau3.K4" office:value-type="float" office:value="24"><text:p text:style-name="P31">24</text:p></table:table-cell><table:table-cell table:style-name="Tableau3.D4" office:value-type="float" office:value="21"><text:p text:style-name="P31">21</text:p></table:table-cell><table:table-cell table:style-name="Tableau3.D4" office:value-type="float" office:value="21"><text:p text:style-name="P31">21</text:p></table:table-cell><table:table-cell table:style-name="Tableau3.P4" office:value-type="float" office:value="26"><text:p text:style-name="P31">26</text:p></table:table-cell><table:table-cell table:style-name="Tableau3.Q6" office:value-type="float" office:value="19"><text:p text:style-name="P31">19</text:p></table:table-cell><table:table-cell table:style-name="Tableau3.Q6" office:value-type="float" office:value="18"><text:p text:style-name="P31">18</text:p></table:table-cell><table:table-cell table:style-name="Tableau3.Q6" office:value-type="float" office:value="19"><text:p text:style-name="P31">19</text:p></table:table-cell><table:table-cell table:style-name="Tableau3.Q6" office:value-type="float" office:value="18"><text:p text:style-name="P31">18</text:p></table:table-cell><table:table-cell table:style-name="Tableau3.D4" office:value-type="float" office:value="20"><text:p text:style-name="P31">20</text:p></table:table-cell><table:table-cell table:style-name="Tableau3.D4" office:value-type="float" office:value="22"><text:p text:style-name="P31">22</text:p></table:table-cell><table:table-cell table:style-name="Tableau3.Q6" office:value-type="float" office:value="19"><text:p text:style-name="P31">19</text:p></table:table-cell><table:table-cell table:style-name="Tableau3.D4" office:value-type="float" office:value="21"><text:p text:style-name="P31">21</text:p></table:table-cell><table:table-cell table:style-name="Tableau3.P4" office:value-type="float" office:value="26"><text:p text:style-name="P31">26</text:p></table:table-cell><table:table-cell table:style-name="Tableau3.P4" office:value-type="float" office:value="25"><text:p text:style-name="P31">25</text:p></table:table-cell><table:table-cell table:style-name="Tableau3.D4" office:value-type="float" office:value="20"><text:p text:style-name="P31">20</text:p></table:table-cell><table:table-cell table:style-name="Tableau3.P4" office:value-type="float" office:value="25"><text:p text:style-name="P31">25</text:p></table:table-cell><table:table-cell table:style-name="Tableau3.K4" office:value-type="float" office:value="24"><text:p text:style-name="P31">24</text:p></table:table-cell><table:table-cell table:style-name="Tableau3.D4" office:value-type="float" office:value="21"><text:p text:style-name="P31">21</text:p></table:table-cell><table:table-cell table:style-name="Tableau3.I4" office:value-type="float" office:value="31"><text:p text:style-name="P31">31</text:p></table:table-cell><table:table-cell table:style-name="Tableau3.G7" office:value-type="float" office:value="16"><text:p text:style-name="P31">16</text:p></table:table-cell><table:table-cell table:style-name="Tableau3.G7" office:value-type="float" office:value="15"><text:p text:style-name="P31">15</text:p></table:table-cell><table:table-cell table:style-name="Tableau3.P4" office:value-type="float" office:value="27"><text:p text:style-name="P31">27</text:p></table:table-cell><table:table-cell table:style-name="Tableau3.D4" office:value-type="float" office:value="21"><text:p text:style-name="P31">21</text:p></table:table-cell><table:table-cell table:style-name="Tableau3.D4" office:value-type="float" office:value="22"><text:p text:style-name="P31">22</text:p></table:table-cell><table:table-cell table:style-name="Tableau3.P4" office:value-type="float" office:value="26"><text:p text:style-name="P31">26</text:p></table:table-cell></table:table-row><table:table-row><table:table-cell table:style-name="Tableau3.A11" office:value-type="string"><text:p text:style-name="P30">Građani mogu sudjelovati u javnoj raspravi i donošenju odluka</text:p></table:table-cell><table:table-cell table:style-name="Tableau3.D4" office:value-type="float" office:value="22"><text:p text:style-name="P29">22</text:p></table:table-cell><table:table-cell table:style-name="Tableau3.D4" office:value-type="float" office:value="21"><text:p text:style-name="P31">21</text:p></table:table-cell><table:table-cell table:style-name="Tableau3.O4" office:value-type="float" office:value="29"><text:p text:style-name="P31">29</text:p></table:table-cell><table:table-cell table:style-name="Tableau3.Q6" office:value-type="float" office:value="19"><text:p text:style-name="P31">19</text:p></table:table-cell><table:table-cell table:style-name="Tableau3.D4" office:value-type="float" office:value="22"><text:p text:style-name="P31">22</text:p></table:table-cell><table:table-cell table:style-name="Tableau3.K4" office:value-type="float" office:value="23"><text:p text:style-name="P31">23</text:p></table:table-cell><table:table-cell table:style-name="Tableau3.O4" office:value-type="float" office:value="29"><text:p text:style-name="P31">29</text:p></table:table-cell><table:table-cell table:style-name="Tableau3.K4" office:value-type="float" office:value="24"><text:p text:style-name="P31">24</text:p></table:table-cell><table:table-cell table:style-name="Tableau3.K4" office:value-type="float" office:value="24"><text:p text:style-name="P31">24</text:p></table:table-cell><table:table-cell table:style-name="Tableau3.D4" office:value-type="float" office:value="20"><text:p text:style-name="P31">20</text:p></table:table-cell><table:table-cell table:style-name="Tableau3.P4" office:value-type="float" office:value="25"><text:p text:style-name="P31">25</text:p></table:table-cell><table:table-cell table:style-name="Tableau3.P4" office:value-type="float" office:value="26"><text:p text:style-name="P31">26</text:p></table:table-cell><table:table-cell table:style-name="Tableau3.D4" office:value-type="float" office:value="22"><text:p text:style-name="P31">22</text:p></table:table-cell><table:table-cell table:style-name="Tableau3.K4" office:value-type="float" office:value="23"><text:p text:style-name="P31">23</text:p></table:table-cell><table:table-cell table:style-name="Tableau3.D4" office:value-type="float" office:value="21"><text:p text:style-name="P31">21</text:p></table:table-cell><table:table-cell table:style-name="Tableau3.P4" office:value-type="float" office:value="25"><text:p text:style-name="P31">25</text:p></table:table-cell><table:table-cell table:style-name="Tableau3.I4" office:value-type="float" office:value="30"><text:p text:style-name="P31">30</text:p></table:table-cell><table:table-cell table:style-name="Tableau3.G7" office:value-type="float" office:value="16"><text:p text:style-name="P31">16</text:p></table:table-cell><table:table-cell table:style-name="Tableau3.K4" office:value-type="float" office:value="24"><text:p text:style-name="P31">24</text:p></table:table-cell><table:table-cell table:style-name="Tableau3.D4" office:value-type="float" office:value="21"><text:p text:style-name="P31">21</text:p></table:table-cell><table:table-cell table:style-name="Tableau3.D4" office:value-type="float" office:value="20"><text:p text:style-name="P31">20</text:p></table:table-cell><table:table-cell table:style-name="Tableau3.D4" office:value-type="float" office:value="20"><text:p text:style-name="P31">20</text:p></table:table-cell><table:table-cell table:style-name="Tableau3.D4" office:value-type="float" office:value="20"><text:p text:style-name="P31">20</text:p></table:table-cell><table:table-cell table:style-name="Tableau3.Q6" office:value-type="float" office:value="18"><text:p text:style-name="P31">18</text:p></table:table-cell><table:table-cell table:style-name="Tableau3.P4" office:value-type="float" office:value="27"><text:p text:style-name="P31">27</text:p></table:table-cell><table:table-cell table:style-name="Tableau3.D4" office:value-type="float" office:value="20"><text:p text:style-name="P31">20</text:p></table:table-cell><table:table-cell table:style-name="Tableau3.K4" office:value-type="float" office:value="23"><text:p text:style-name="P31">23</text:p></table:table-cell><table:table-cell table:style-name="Tableau3.K4" office:value-type="float" office:value="24"><text:p text:style-name="P31">24</text:p></table:table-cell></table:table-row><table:table-row><table:table-cell table:style-name="Tableau3.A4" office:value-type="string"><text:p text:style-name="P30">Poštovanje prava manjina</text:p></table:table-cell><table:table-cell table:style-name="Tableau3.B12" office:value-type="float" office:value="14"><text:p text:style-name="P29">14</text:p></table:table-cell><table:table-cell table:style-name="Tableau3.B12" office:value-type="float" office:value="14"><text:p text:style-name="P31">14</text:p></table:table-cell><table:table-cell table:style-name="Tableau3.D12" office:value-type="float" office:value="5"><text:p text:style-name="P31">5</text:p></table:table-cell><table:table-cell table:style-name="Tableau3.D12" office:value-type="float" office:value="6"><text:p text:style-name="P31">6</text:p></table:table-cell><table:table-cell table:style-name="Tableau3.F12" office:value-type="float" office:value="12"><text:p text:style-name="P31">12</text:p></table:table-cell><table:table-cell table:style-name="Tableau3.B12" office:value-type="float" office:value="14"><text:p text:style-name="P31">14</text:p></table:table-cell><table:table-cell table:style-name="Tableau3.B12" office:value-type="float" office:value="13"><text:p text:style-name="P31">13</text:p></table:table-cell><table:table-cell table:style-name="Tableau3.G7" office:value-type="float" office:value="16"><text:p text:style-name="P31">16</text:p></table:table-cell><table:table-cell table:style-name="Tableau3.F12" office:value-type="float" office:value="10"><text:p text:style-name="P31">10</text:p></table:table-cell><table:table-cell table:style-name="Tableau3.F12" office:value-type="float" office:value="11"><text:p text:style-name="P31">11</text:p></table:table-cell><table:table-cell table:style-name="Tableau3.G7" office:value-type="float" office:value="17"><text:p text:style-name="P31">17</text:p></table:table-cell><table:table-cell table:style-name="Tableau3.M12" office:value-type="float" office:value="8"><text:p text:style-name="P31">8</text:p></table:table-cell><table:table-cell table:style-name="Tableau3.Q6" office:value-type="float" office:value="19"><text:p text:style-name="P31">19</text:p></table:table-cell><table:table-cell table:style-name="Tableau3.G7" office:value-type="float" office:value="17"><text:p text:style-name="P31">17</text:p></table:table-cell><table:table-cell table:style-name="Tableau3.F12" office:value-type="float" office:value="10"><text:p text:style-name="P31">10</text:p></table:table-cell><table:table-cell table:style-name="Tableau3.D12" office:value-type="float" office:value="6"><text:p text:style-name="P31">6</text:p></table:table-cell><table:table-cell table:style-name="Tableau3.D4" office:value-type="float" office:value="22"><text:p text:style-name="P31">22</text:p></table:table-cell><table:table-cell table:style-name="Tableau3.F12" office:value-type="float" office:value="11"><text:p text:style-name="P31">11</text:p></table:table-cell><table:table-cell table:style-name="Tableau3.Q6" office:value-type="float" office:value="19"><text:p text:style-name="P31">19</text:p></table:table-cell><table:table-cell table:style-name="Tableau3.F12" office:value-type="float" office:value="11"><text:p text:style-name="P31">11</text:p></table:table-cell><table:table-cell table:style-name="Tableau3.F12" office:value-type="float" office:value="11"><text:p text:style-name="P31">11</text:p></table:table-cell><table:table-cell table:style-name="Tableau3.F12" office:value-type="float" office:value="12"><text:p text:style-name="P31">12</text:p></table:table-cell><table:table-cell table:style-name="Tableau3.G7" office:value-type="float" office:value="15"><text:p text:style-name="P31">15</text:p></table:table-cell><table:table-cell table:style-name="Tableau3.M12" office:value-type="float" office:value="9"><text:p text:style-name="P31">9</text:p></table:table-cell><table:table-cell table:style-name="Tableau3.M12" office:value-type="float" office:value="9"><text:p text:style-name="P31">9</text:p></table:table-cell><table:table-cell table:style-name="Tableau3.F12" office:value-type="float" office:value="10"><text:p text:style-name="P31">10</text:p></table:table-cell><table:table-cell table:style-name="Tableau3.F12" office:value-type="float" office:value="12"><text:p text:style-name="P31">12</text:p></table:table-cell><table:table-cell table:style-name="Tableau3.F12" office:value-type="float" office:value="11"><text:p text:style-name="P31">11</text:p></table:table-cell></table:table-row><table:table-row><table:table-cell table:style-name="Tableau3.A13" office:value-type="string"><text:p text:style-name="P30">Snažna oporba koja može kritizirati vladu</text:p></table:table-cell><table:table-cell table:style-name="Tableau3.F12" office:value-type="float" office:value="11"><text:p text:style-name="P29">11</text:p></table:table-cell><table:table-cell table:style-name="Tableau3.B12" office:value-type="float" office:value="14"><text:p text:style-name="P31">14</text:p></table:table-cell><table:table-cell table:style-name="Tableau3.M12" office:value-type="float" office:value="9"><text:p text:style-name="P31">9</text:p></table:table-cell><table:table-cell table:style-name="Tableau3.M12" office:value-type="float" office:value="8"><text:p text:style-name="P31">8</text:p></table:table-cell><table:table-cell table:style-name="Tableau3.F12" office:value-type="float" office:value="11"><text:p text:style-name="P31">11</text:p></table:table-cell><table:table-cell table:style-name="Tableau3.G7" office:value-type="float" office:value="15"><text:p text:style-name="P31">15</text:p></table:table-cell><table:table-cell table:style-name="Tableau3.G7" office:value-type="float" office:value="15"><text:p text:style-name="P31">15</text:p></table:table-cell><table:table-cell table:style-name="Tableau3.G7" office:value-type="float" office:value="16"><text:p text:style-name="P31">16</text:p></table:table-cell><table:table-cell table:style-name="Tableau3.B12" office:value-type="float" office:value="13"><text:p text:style-name="P31">13</text:p></table:table-cell><table:table-cell table:style-name="Tableau3.F12" office:value-type="float" office:value="10"><text:p text:style-name="P31">10</text:p></table:table-cell><table:table-cell table:style-name="Tableau3.F12" office:value-type="float" office:value="11"><text:p text:style-name="P31">11</text:p></table:table-cell><table:table-cell table:style-name="Tableau3.F12" office:value-type="float" office:value="11"><text:p text:style-name="P31">11</text:p></table:table-cell><table:table-cell table:style-name="Tableau3.M12" office:value-type="float" office:value="8"><text:p text:style-name="P31">8</text:p></table:table-cell><table:table-cell table:style-name="Tableau3.G7" office:value-type="float" office:value="17"><text:p text:style-name="P31">17</text:p></table:table-cell><table:table-cell table:style-name="Tableau3.B12" office:value-type="float" office:value="14"><text:p text:style-name="P31">14</text:p></table:table-cell><table:table-cell table:style-name="Tableau3.F12" office:value-type="float" office:value="12"><text:p text:style-name="P31">12</text:p></table:table-cell><table:table-cell table:style-name="Tableau3.Q6" office:value-type="float" office:value="19"><text:p text:style-name="P31">19</text:p></table:table-cell><table:table-cell table:style-name="Tableau3.M12" office:value-type="float" office:value="8"><text:p text:style-name="P31">8</text:p></table:table-cell><table:table-cell table:style-name="Tableau3.D4" office:value-type="float" office:value="21"><text:p text:style-name="P31">21</text:p></table:table-cell><table:table-cell table:style-name="Tableau3.B12" office:value-type="float" office:value="14"><text:p text:style-name="P31">14</text:p></table:table-cell><table:table-cell table:style-name="Tableau3.M12" office:value-type="float" office:value="9"><text:p text:style-name="P31">9</text:p></table:table-cell><table:table-cell table:style-name="Tableau3.F12" office:value-type="float" office:value="11"><text:p text:style-name="P31">11</text:p></table:table-cell><table:table-cell table:style-name="Tableau3.M12" office:value-type="float" office:value="8"><text:p text:style-name="P31">8</text:p></table:table-cell><table:table-cell table:style-name="Tableau3.F12" office:value-type="float" office:value="10"><text:p text:style-name="P31">10</text:p></table:table-cell><table:table-cell table:style-name="Tableau3.M12" office:value-type="float" office:value="8"><text:p text:style-name="P31">8</text:p></table:table-cell><table:table-cell table:style-name="Tableau3.M12" office:value-type="float" office:value="9"><text:p text:style-name="P31">9</text:p></table:table-cell><table:table-cell table:style-name="Tableau3.F12" office:value-type="float" office:value="11"><text:p text:style-name="P31">11</text:p></table:table-cell><table:table-cell table:style-name="Tableau3.F12" office:value-type="float" office:value="10"><text:p text:style-name="P31">10</text:p></table:table-cell></table:table-row></table:table><text:p text:style-name="Frame_20_contents"/></draw:text-box></draw:frame></text:p>
        <text:p text:style-name="StyleDefaut11grasItalique">Društveno-demografski podaci ukazuju na izražen generacijski jaz u načinu na koji europski građani zamišljaju demokraciju </text:p>
        <text:p text:style-name="P59">Ispitanici u dobi od 55 godina i više pokazuju da su skloniji institucionalnim stupovima vladavine prava: vjerojatnije je da će navesti slobodne i poštene izbore (38 % u usporedbi s 26 % u dobi od 15 do 24 godine), poštovanje i temeljna prava (38 % u usporedbi s 24 %), neovisan pravosudni sustav (33 % u usporedbi s 18 %) i borbu protiv korupcije (30 % u usporedbi s 21 %). </text:p>
        <text:p text:style-name="P59">S druge strane, mlađe generacije zagovaraju participativniji i uključiviji koncept demokracije, pri čemu se veća važnost pridaje poštovanju prava manjina (20 % među osobama u dobi od 15 do 24 godine, u usporedbi sa samo 11 % među osobama u dobi od 55 godina i starijima) i sposobnosti građana da sudjeluju u javnoj raspravi (24 % u usporedbi s 21 %). </text:p>
        <text:p text:style-name="P57">Ta ista privrženost institucionalnom integritetu vidljiva je i među građanima koji su kritičniji prema trenutačnom funkcioniranju EU-a: za one koji su nezadovoljni poštovanjem vladavine prava u EU-u vjerojatnije je da će se boriti protiv korupcije (31 % u usporedbi s 25 % onih koji su zadovoljni). </text:p>
        <text:p text:style-name="P57"/>
        <text:h text:style-name="P74" text:outline-level="2"><text:bookmark-start text:name="__RefHeading___Toc4060_3967327191"/>2.2 Mješovito zadovoljstvo vladavinom prava na nacionalnoj razini i razini EU-a <text:bookmark-end text:name="__RefHeading___Toc4060_3967327191"/></text:h>
        <text:p text:style-name="StyleDefaut11grasItalique">Europljani su podijeljeni u pogledu poštovanja vladavine prava, posebno na razini EU-a. </text:p>
        <text:p text:style-name="P57">Mala većina Europljana zadovoljna je poštovanjem vladavine prava u svojoj zemlji (51 %, uključujući 17 % vrlo zadovoljnih i 34 % prilično zadovoljnih), u usporedbi s 44 % nezadovoljnih (27 % prilično nezadovoljnih i 17 % vrlo nezadovoljnih). </text:p>
        <text:p text:style-name="P57">Mišljenja su ravnomjernije podijeljena kad je riječ o razini EU-a: 47 % Europljana zadovoljno je poštovanjem vladavine prava u EU-u (11 % vrlo zadovoljno, 36 % prilično zadovoljno), dok je jednako 47 % nezadovoljno (28 % prilično nezadovoljno, 19 % vrlo nezadovoljno), što upućuje na to da su građani nešto kritičniji prema vladavini prava na razini EU-a nego u vlastitoj zemlji.</text:p>
        <text:p text:style-name="P57"><draw:g text:anchor-type="paragraph" draw:z-index="8" draw:name="Objet de groupe 7" draw:style-name="gr2"><draw:path draw:style-name="gr80" draw:text-style-name="P119" svg:width="2.438cm" svg:height="3.492cm" svg:x="0.688cm" svg:y="2.486cm" svg:viewBox="0 0 2439 3493" svg:d="M2439 0h-2439v941h2439zM1575 2552h-1575v941h1575z"><text:p/></draw:path><draw:path draw:style-name="gr81" draw:text-style-name="P120" svg:width="5.741cm" svg:height="3.492cm" svg:x="2.262cm" svg:y="2.486cm" svg:viewBox="0 0 5742 3493" svg:d="M5742 0h-4878v941h4878zM5162 2552h-5162v941h5162z"><text:p/></draw:path><draw:path draw:style-name="gr82" draw:text-style-name="P121" svg:width="4.45cm" svg:height="3.492cm" svg:x="7.423cm" svg:y="2.486cm" svg:viewBox="0 0 4451 3493" svg:d="M4451 0h-3871v941h3871zM4026 2552h-4026v941h4026z"><text:p/></draw:path><draw:path draw:style-name="gr83" draw:text-style-name="P122" svg:width="2.864cm" svg:height="3.492cm" svg:x="11.448cm" svg:y="2.486cm" svg:viewBox="0 0 2865 3493" svg:d="M2865 0h-2440v941h2440zM2723 2552h-2723v941h2723z"><text:p/></draw:path><draw:path draw:style-name="gr85" draw:text-style-name="P123" svg:width="0.864cm" svg:height="3.492cm" svg:x="14.17cm" svg:y="2.486cm" svg:viewBox="0 0 865 3493" svg:d="M865 0h-723v941h723zM865 2552h-865v941h865z"><text:p/></draw:path><draw:frame draw:style-name="gr74" draw:text-style-name="P102" svg:width="0.267cm" svg:height="0.302cm" svg:x="1.78cm" svg:y="2.868cm"><draw:text-box><text:p text:style-name="P78"><text:span text:style-name="T77">17</text:span></text:p></draw:text-box></draw:frame><draw:frame draw:style-name="gr74" draw:text-style-name="P102" svg:width="0.267cm" svg:height="0.302cm" svg:x="1.349cm" svg:y="5.424cm"><draw:text-box><text:p text:style-name="P78"><text:span text:style-name="T77">11</text:span></text:p></draw:text-box></draw:frame><draw:frame draw:style-name="gr74" draw:text-style-name="P102" svg:width="0.267cm" svg:height="0.302cm" svg:x="5.442cm" svg:y="2.868cm"><draw:text-box><text:p text:style-name="P78"><text:span text:style-name="T77">34</text:span></text:p></draw:text-box></draw:frame><draw:frame draw:style-name="gr72" draw:text-style-name="P102" svg:width="0.269cm" svg:height="0.302cm" svg:x="4.724cm" svg:y="5.424cm"><draw:text-box><text:p text:style-name="P78"><text:span text:style-name="T77">36</text:span></text:p></draw:text-box></draw:frame><draw:frame draw:style-name="gr72" draw:text-style-name="P102" svg:width="0.269cm" svg:height="0.302cm" svg:x="9.82cm" svg:y="2.868cm"><draw:text-box><text:p text:style-name="P78"><text:span text:style-name="T77">27</text:span></text:p></draw:text-box></draw:frame><draw:frame draw:style-name="gr140" draw:text-style-name="P102" svg:width="0.244cm" svg:height="0.302cm" svg:x="9.32cm" svg:y="5.424cm"><draw:text-box><text:p text:style-name="P78"><text:span text:style-name="T77">2</text:span></text:p></draw:text-box></draw:frame><draw:frame draw:style-name="gr72" draw:text-style-name="P102" svg:width="0.269cm" svg:height="0.302cm" svg:x="12.98cm" svg:y="2.868cm"><draw:text-box><text:p text:style-name="P78"><text:span text:style-name="T77">17</text:span></text:p></draw:text-box></draw:frame><draw:frame draw:style-name="gr73" draw:text-style-name="P102" svg:width="0.246cm" svg:height="0.302cm" svg:x="12.691cm" svg:y="5.424cm"><draw:text-box><text:p text:style-name="P78"><text:span text:style-name="T77">1</text:span></text:p></draw:text-box></draw:frame><draw:frame draw:style-name="gr140" draw:text-style-name="P102" svg:width="0.244cm" svg:height="0.302cm" svg:x="14.623cm" svg:y="2.868cm"><draw:text-box><text:p text:style-name="P78"><text:span text:style-name="T77">5</text:span></text:p></draw:text-box></draw:frame><draw:polygon draw:style-name="gr80" draw:text-style-name="P119" svg:width="0.129cm" svg:height="0.129cm" svg:x="3.204cm" svg:y="1.195cm" svg:viewBox="0 0 130 130" draw:points="0,130 130,130 130,0 0,0"><text:p/></draw:polygon><draw:frame draw:style-name="gr140" draw:text-style-name="P102" svg:width="0.244cm" svg:height="0.302cm" svg:x="14.55cm" svg:y="5.424cm"><draw:text-box><text:p text:style-name="P78"><text:span text:style-name="T77">6</text:span></text:p></draw:text-box></draw:frame><draw:polygon draw:style-name="gr81" draw:text-style-name="P120" svg:width="0.129cm" svg:height="0.129cm" svg:x="5.126cm" svg:y="1.195cm" svg:viewBox="0 0 130 130" draw:points="0,130 130,130 130,0 0,0"><text:p/></draw:polygon><draw:polygon draw:style-name="gr82" draw:text-style-name="P121" svg:width="0.129cm" svg:height="0.129cm" svg:x="7.255cm" svg:y="1.195cm" svg:viewBox="0 0 130 130" draw:points="0,130 130,130 130,0 0,0"><text:p/></draw:polygon><draw:polygon draw:style-name="gr83" draw:text-style-name="P122" svg:width="0.142cm" svg:height="0.129cm" svg:x="9.668cm" svg:y="1.195cm" svg:viewBox="0 0 143 130" draw:points="0,130 143,130 143,0 0,0"><text:p/></draw:polygon><draw:frame draw:style-name="gr210" draw:text-style-name="P102" svg:width="1.542cm" svg:height="0.302cm" svg:x="3.397cm" svg:y="1.15cm"><draw:text-box><text:p text:style-name="P78"><text:span text:style-name="T81">vrlo zadovoljan</text:span></text:p></draw:text-box></draw:frame><draw:polygon draw:style-name="gr85" draw:text-style-name="P123" svg:width="0.142cm" svg:height="0.129cm" svg:x="11.873cm" svg:y="1.195cm" svg:viewBox="0 0 143 130" draw:points="0,130 143,130 143,0 0,0"><text:p/></draw:polygon><draw:frame draw:style-name="gr211" draw:text-style-name="P102" svg:width="1.793cm" svg:height="0.302cm" svg:x="9.869cm" svg:y="1.15cm"><draw:text-box><text:p text:style-name="P78"><text:span text:style-name="T82">vrlo nezadovoljan</text:span></text:p></draw:text-box></draw:frame><draw:frame draw:style-name="gr84" draw:text-style-name="P102" svg:width="1.299cm" svg:height="0.302cm" svg:x="12.076cm" svg:y="1.15cm"><draw:text-box><text:p text:style-name="P78"><text:span text:style-name="T83">Ne znam</text:span></text:p></draw:text-box></draw:frame><draw:frame draw:style-name="gr212" draw:text-style-name="P102" svg:width="1.729cm" svg:height="0.302cm" svg:x="0.794cm" svg:y="2.182cm"><draw:text-box><text:p text:style-name="P78"><text:span text:style-name="T78">(Naša zemlja)</text:span></text:p></draw:text-box></draw:frame><draw:frame draw:style-name="gr213" draw:text-style-name="P102" svg:width="0.713cm" svg:height="0.302cm" svg:x="0.794cm" svg:y="4.75cm"><draw:text-box><text:p text:style-name="P78"><text:span text:style-name="T78">EU</text:span></text:p></draw:text-box></draw:frame><draw:frame draw:style-name="gr214" draw:text-style-name="P115" svg:width="9.626cm" svg:height="0.336cm" svg:x="0.157cm" svg:y="0.213cm"><draw:text-box><text:p text:style-name="P78"><text:span text:style-name="T92">Q4 </text:span><text:span text:style-name="T93">Općenito, koliko ste zadovoljni ili nezadovoljni poštovanjem vladavine prava u </text:span></text:p></draw:text-box></draw:frame><draw:frame draw:style-name="gr143" draw:text-style-name="P108" svg:width="0.743cm" svg:height="0.479cm" svg:x="0.157cm" svg:y="1.173cm"><draw:text-box><text:p/></draw:text-box></draw:frame><draw:frame draw:style-name="gr215" draw:text-style-name="P124" svg:width="1.909cm" svg:height="0.302cm" svg:x="5.426cm" svg:y="1.127cm"><draw:text-box><text:p text:style-name="P78"><text:span text:style-name="T101">Prilično zadovoljan</text:span></text:p></draw:text-box></draw:frame><draw:frame draw:style-name="gr216" draw:text-style-name="P125" svg:width="2.751cm" svg:height="0.302cm" svg:x="7.475cm" svg:y="1.106cm"><draw:text-box><text:p text:style-name="P78"><text:span text:style-name="T102">Umjesto toga, nezadovoljni</text:span></text:p></draw:text-box></draw:frame></draw:g></text:p>
        <text:p text:style-name="StyleDefaut11grasItalique">Poštovanje vladavine prava duboko dijeli države članice </text:p>
        <text:p text:style-name="Standard">Europski građani snažno su podijeljeni kad je riječ o njihovoj percepciji vladavine prava u vlastitoj zemlji. Manje države članice ističu se s posebno pozitivnim stajalištima: Luksemburg (91 % općenito je zadovoljno: 54 % vrlo zadovoljni, 37 % prilično zadovoljni), Malta (88 %: 46 % vrlo zadovoljno, 42 % prilično zadovoljno) i Cipar (67 %: 37 % ih je vrlo zadovoljno, 30 % prilično zadovoljno) svi iskazuju visoku razinu povjerenja u svoju nacionalnu vladavinu prava. Danska (71 % je zadovoljno: 43 % vrlo zadovoljno, 28 % prilično zadovoljno) i Estonija (70 %: 32 % vrlo zadovoljno, 38 % prilično zadovoljno) također pokazuje izrazito pozitivnu percepciju. Tih pet zemalja ističe se posebno visokim udjelom građana koji su „vrlo zadovoljni” (54 %, 46 %, 37 %, 43 % i 32 %), a taj udio nije dosegnut nigdje drugdje u EU-u i ne premašuje 21 % (Austrija, Litva). </text:p>
        <text:p text:style-name="Standard">Na drugom kraju spektra Bugarska (29 %) općenito je zadovoljna: 12% vrlo zadovoljno, 17% prilično zadovoljno, naspram 66% nezadovoljno), Hrvatska (32% zadovoljno: 8 % vrlo zadovoljno, 24 % prilično zadovoljno, u odnosu na 63 % nezadovoljno) i Grčka (35 % zadovoljno: 13% vrlo zadovoljni, 22% prilično zadovoljni, naspram 62% nezadovoljni) izvijestili su o najnižim razinama povjerenja u vladavinu prava u svojoj zemlji. </text:p>
        <text:p text:style-name="P36"/>
        <text:p text:style-name="Standard">Ukupno se zadovoljstvo kreće od 1 % u <text:span text:style-name="T1">L</text:span> uxembourgu do 2 % u Bugarskoj, što pokazuje koliko se vladavina prava razlikuje među državama članicama. </text:p>
        <text:p text:style-name="Standard"/>
        <text:p text:style-name="Standard"><draw:g text:anchor-type="paragraph" draw:z-index="28" draw:name="Objet de groupe 9" draw:style-name="gr2"><draw:frame draw:style-name="gr25" draw:text-style-name="P86" svg:width="17.403cm" svg:height="6.3cm" svg:x="0.381cm" svg:y="1.288cm"><draw:image xlink:href="Pictures/1000000000000515000001D778CB57142B31B706.png" xlink:type="simple" xlink:show="embed" xlink:actuate="onLoad" draw:mime-type="image/png"><text:p/></draw:image></draw:frame><draw:frame draw:style-name="gr28" draw:text-style-name="P84" svg:width="14.346cm" svg:height="0.627cm" svg:x="0.025cm" svg:y="0.243cm"><draw:text-box><text:p text:style-name="P83"><text:span text:style-name="T61">Q4 Općenito, koliko ste zadovoljni ili nezadovoljni poštovanjem vladavine prava u...</text:span></text:p></draw:text-box></draw:frame><draw:frame draw:style-name="gr24" draw:text-style-name="P85" svg:width="3.365cm" svg:height="0.622cm" svg:x="14.196cm" svg:y="0.194cm"><draw:text-box><text:p text:style-name="P83"><text:span text:style-name="T62">„</text:span><text:span text:style-name="T62">(Naša zemlja)” </text:span></text:p></draw:text-box></draw:frame><draw:g draw:style-name="gr26"><draw:frame draw:style-name="gr25" draw:text-style-name="P86" svg:width="15.137cm" svg:height="0.433cm" svg:x="0.372cm" svg:y="0.81cm"><draw:image xlink:href="Pictures/100000000000038C0000001A68C3D201477F9430.png" xlink:type="simple" xlink:show="embed" xlink:actuate="onLoad" draw:mime-type="image/png"><text:p/></draw:image></draw:frame><draw:frame draw:style-name="gr24" draw:text-style-name="P84" svg:width="2.497cm" svg:height="0.983cm" svg:x="0.607cm" svg:y="0.778cm"><draw:text-box><text:p text:style-name="P83"><text:span text:style-name="T61">vrlo zadovoljan</text:span></text:p></draw:text-box></draw:frame><draw:frame draw:style-name="gr23" draw:text-style-name="P84" svg:width="2.724cm" svg:height="0.992cm" svg:x="3.881cm" svg:y="0.75cm"><draw:text-box><text:p text:style-name="P83"><text:span text:style-name="T61">Prilično zadovoljan</text:span></text:p></draw:text-box></draw:frame><draw:frame draw:style-name="gr24" draw:text-style-name="P84" svg:width="3.225cm" svg:height="0.983cm" svg:x="7.52cm" svg:y="0.803cm"><draw:text-box><text:p text:style-name="P83"><text:span text:style-name="T61">Umjesto toga, nezadovoljni</text:span></text:p></draw:text-box></draw:frame><draw:frame draw:style-name="gr27" draw:text-style-name="P84" svg:width="3.446cm" svg:height="0.638cm" svg:x="11.667cm" svg:y="0.764cm"><draw:text-box><text:p text:style-name="P83"><text:span text:style-name="T61">vrlo nezadovoljan</text:span></text:p></draw:text-box></draw:frame><draw:frame draw:style-name="gr24" draw:text-style-name="P84" svg:width="2.172cm" svg:height="0.622cm" svg:x="15.48cm" svg:y="0.778cm"><draw:text-box><text:p text:style-name="P83"><text:span text:style-name="T61">Ne znam</text:span></text:p></draw:text-box></draw:frame></draw:g></draw:g></text:p>
        <text:p text:style-name="P38">Zadovoljstvo vladavinom prava na nacionalnoj razini i razini EU-a obično se približava </text:p>
        <text:p text:style-name="P51">Zadovoljstvo poštovanjem vladavine prava na razini EU-a u velikoj mjeri odražava nacionalnu sliku, iako ima znatan učinak konvergencije. Luksemburg (84 %) i Malta (83 %) i dalje su daleko najzadovoljniji, a slijede Cipar (68 %), Litva (67 %) i Estonija (66 %), dok Hrvatska (40 %), Francuska (39 %), Grčka i Bugarska (38 %) bilježe najniže razine zadovoljstva, pri čemu Grčka (24 %) i Bugarska (21 %) također bilježe najveći udio građana koji su „vrlo nezadovoljni”. </text:p>
        <text:p text:style-name="P51"><draw:g text:anchor-type="paragraph" draw:z-index="9" draw:name="Objet de groupe 10" draw:style-name="gr2"><draw:frame draw:style-name="gr25" draw:text-style-name="P86" svg:width="17.333cm" svg:height="6.365cm" svg:x="0.036cm" svg:y="2.66cm"><draw:image xlink:href="Pictures/100000000000042E000001895D9D79F32DBA1524.png" xlink:type="simple" xlink:show="embed" xlink:actuate="onLoad" draw:mime-type="image/png"><text:p/></draw:image></draw:frame><draw:frame draw:style-name="gr208" draw:text-style-name="P84" svg:width="13.66cm" svg:height="0.625cm" svg:x="0.002cm" svg:y="1.425cm"><draw:text-box><text:p text:style-name="P83"><text:span text:style-name="T61">Q4 Općenito, koliko ste zadovoljni ili nezadovoljni poštovanjem vladavine prava u...</text:span></text:p></draw:text-box></draw:frame><draw:frame draw:style-name="gr49" draw:text-style-name="P85" svg:width="3.366cm" svg:height="0.623cm" svg:x="13.697cm" svg:y="1.349cm"><draw:text-box><text:p text:style-name="P83"><text:span text:style-name="T62">2. EU </text:span></text:p></draw:text-box></draw:frame><draw:g draw:style-name="gr26"><draw:frame draw:style-name="gr25" draw:text-style-name="P86" svg:width="15.135cm" svg:height="0.435cm" svg:x="0.087cm" svg:y="2.07cm"><draw:image xlink:href="Pictures/100000000000038C0000001A68C3D201477F9430.png" xlink:type="simple" xlink:show="embed" xlink:actuate="onLoad" draw:mime-type="image/png"><text:p/></draw:image></draw:frame><draw:frame draw:style-name="gr49" draw:text-style-name="P84" svg:width="2.497cm" svg:height="0.983cm" svg:x="0.32cm" svg:y="2.037cm"><draw:text-box><text:p text:style-name="P83"><text:span text:style-name="T61">vrlo zadovoljan</text:span></text:p></draw:text-box></draw:frame><draw:frame draw:style-name="gr209" draw:text-style-name="P84" svg:width="2.726cm" svg:height="0.994cm" svg:x="3.593cm" svg:y="2.01cm"><draw:text-box><text:p text:style-name="P83"><text:span text:style-name="T61">Prilično zadovoljan</text:span></text:p></draw:text-box></draw:frame><draw:frame draw:style-name="gr49" draw:text-style-name="P84" svg:width="3.225cm" svg:height="0.983cm" svg:x="7.232cm" svg:y="2.063cm"><draw:text-box><text:p text:style-name="P83"><text:span text:style-name="T61">Umjesto toga, nezadovoljni</text:span></text:p></draw:text-box></draw:frame><draw:frame draw:style-name="gr66" draw:text-style-name="P84" svg:width="3.446cm" svg:height="0.639cm" svg:x="11.381cm" svg:y="2.023cm"><draw:text-box><text:p text:style-name="P83"><text:span text:style-name="T61">vrlo nezadovoljan</text:span></text:p></draw:text-box></draw:frame><draw:frame draw:style-name="gr49" draw:text-style-name="P84" svg:width="2.17cm" svg:height="0.623cm" svg:x="15.194cm" svg:y="2.037cm"><draw:text-box><text:p text:style-name="P83"><text:span text:style-name="T61">Ne znam</text:span></text:p></draw:text-box></draw:frame></draw:g></draw:g>Uspoređivanje tih rezultata sa zadovoljstvom na nacionalnoj razini pokazuje konvergencijski obrazac: zemlje koje su najviše zadovoljne vladavinom prava u svojoj zemlji obično su nešto manje zadovoljne vladavinom prava na razini EU-a (Luksemburg: 91 % na nacionalnoj razini u odnosu na 84 % za EU; Malta: 88 % naspram 83 %; Danska: 71 % naspram 61 %), dok se zemlje koje su najkritičnije prema vlastitoj nacionalnoj vladavini prava čine relativno zadovoljnijima s EU-om (Bugarska: 29 % na nacionalnoj razini u odnosu na 38 % za EU; Hrvatska: 32 % naspram 40 %; Grčka: 35 % naspram 38 %), što upućuje na to da se EU u tim zemljama percipira kao nešto ohrabrujuća referenca. </text:p>
        <text:p text:style-name="P51"/>
        <text:p text:style-name="P38">Razlika u odnosu na uočeni obrazac u pogledu percipirane važnosti vladavine prava u njihovoj zemlji </text:p>
        <text:p text:style-name="Standard">Zadovoljstvo poštovanjem vladavine prava također se razlikuje ovisno o sociodemografskom profilu. Muškarci (54 %) bilježe nešto veće zadovoljstvo od žena (u odnosu na 49 %). Dob pokazuje nelinearni uzorak u obliku slova U: zadovoljstvo je najveće među osobama u dobi od 15 do 24 godine (56 %), stalno se smanjuje do najniže točke među osobama u dobi od 40 do 54 godine (49 %), a zatim ponovno raste među osobama u dobi od 55 i više godina (52 %). To je u suprotnosti s obrascem uočenim u pogledu percipirane važnosti vladavine prava (treće tromjesečje), u kojem su stariji ispitanici najvjerojatnije smatrali da je to temeljno demokratsko načelo. Samozaposleni ispitanici ističu se kao najzadovoljnija profesionalna skupina (58 %), ispred zaposlenika (50 %), ručnih radnika (52 %) i onih koji ne rade (51 %). </text:p>
        <text:p text:style-name="Standard"><draw:g text:anchor-type="paragraph" draw:z-index="10" draw:name="Objet de groupe 11" draw:style-name="gr2"><draw:polygon draw:style-name="gr32" draw:text-style-name="P89" svg:width="4.377cm" svg:height="0.654cm" svg:x="9.025cm" svg:y="0.619cm" svg:viewBox="0 0 4378 655" draw:points="0,655 4378,655 4378,0 0,0"><text:p/></draw:polygon><draw:frame draw:style-name="gr201" draw:text-style-name="P88" svg:width="3.654cm" svg:height="0.318cm" svg:x="9.296cm" svg:y="0.394cm"><draw:text-box><text:p text:style-name="P78"><text:span text:style-name="T72">(Naša zemlja) Ukupno Zadovoljno </text:span></text:p></draw:text-box></draw:frame><draw:polygon draw:style-name="gr32" draw:text-style-name="P89" svg:width="2.146cm" svg:height="0.392cm" svg:x="4.925cm" svg:y="0.905cm" svg:viewBox="0 0 2147 393" draw:points="0,393 2147,393 2147,0 0,0"><text:p/></draw:polygon><draw:frame draw:style-name="gr202" draw:text-style-name="P92" svg:width="1.694cm" svg:height="0.285cm" svg:x="10.559cm" svg:y="0.997cm"><draw:text-box><text:p text:style-name="P78"><text:span text:style-name="T67">% po zanimanju:</text:span></text:p></draw:text-box></draw:frame><draw:path draw:style-name="gr34" draw:text-style-name="P77" svg:width="1.508cm" svg:height="2.33cm" svg:x="5.879cm" svg:y="1.582cm" svg:viewBox="0 0 1509 2331" svg:d="M1509 0h-1509v333h1509zM1376 667h-1376v333h1376zM1316 1345h-1316v321h1316zM1400 2010h-1400v321h1400z"><text:p/></draw:path><draw:line draw:style-name="gr35" draw:text-style-name="P91" svg:x1="5.872cm" svg:y1="1.408cm" svg:x2="5.872cm" svg:y2="4.083cm"><text:p/></draw:line><draw:path draw:style-name="gr35" draw:text-style-name="P91" svg:width="0.072cm" svg:height="2.675cm" svg:x="5.8cm" svg:y="1.408cm" svg:viewBox="0 0 73 2676" svg:d="M0 0h73M0 666h73M0 1343h73M0 2009h73M0 2676h73"><text:p/></draw:path><draw:frame draw:style-name="gr179" draw:text-style-name="P92" svg:width="1.382cm" svg:height="0.285cm" svg:x="5.565cm" svg:y="0.997cm"><draw:text-box><text:p text:style-name="P78"><text:span text:style-name="T67">% prema dobi:</text:span></text:p></draw:text-box></draw:frame><draw:frame draw:style-name="gr37" draw:text-style-name="P92" svg:width="0.267cm" svg:height="0.285cm" svg:x="7.488cm" svg:y="1.655cm"><draw:text-box><text:p text:style-name="P78"><text:span text:style-name="T67">56</text:span></text:p></draw:text-box></draw:frame><draw:frame draw:style-name="gr39" draw:text-style-name="P92" svg:width="0.269cm" svg:height="0.285cm" svg:x="7.352cm" svg:y="2.334cm"><draw:text-box><text:p text:style-name="P78"><text:span text:style-name="T67">51</text:span></text:p></draw:text-box></draw:frame><draw:frame draw:style-name="gr38" draw:text-style-name="P92" svg:width="0.23cm" svg:height="0.285cm" svg:x="7.299cm" svg:y="2.999cm"><draw:text-box><text:p text:style-name="P78"><text:span text:style-name="T67">4</text:span></text:p></draw:text-box></draw:frame><draw:frame draw:style-name="gr37" draw:text-style-name="P92" svg:width="0.267cm" svg:height="0.285cm" svg:x="7.38cm" svg:y="3.666cm"><draw:text-box><text:p text:style-name="P78"><text:span text:style-name="T67">52</text:span></text:p></draw:text-box></draw:frame><draw:frame draw:style-name="gr40" draw:text-style-name="P92" svg:width="0.611cm" svg:height="0.285cm" svg:x="5.142cm" svg:y="1.641cm"><draw:text-box><text:p text:style-name="P78"><text:span text:style-name="T68">15-24</text:span></text:p></draw:text-box></draw:frame><draw:frame draw:style-name="gr40" draw:text-style-name="P92" svg:width="0.611cm" svg:height="0.285cm" svg:x="5.142cm" svg:y="2.321cm"><draw:text-box><text:p text:style-name="P78"><text:span text:style-name="T68">25-39</text:span></text:p></draw:text-box></draw:frame><draw:frame draw:style-name="gr40" draw:text-style-name="P92" svg:width="0.611cm" svg:height="0.285cm" svg:x="5.142cm" svg:y="2.986cm"><draw:text-box><text:p text:style-name="P78"><text:span text:style-name="T68">40-54</text:span></text:p></draw:text-box></draw:frame><draw:frame draw:style-name="gr203" draw:text-style-name="P92" svg:width="0.322cm" svg:height="0.285cm" svg:x="5.327cm" svg:y="3.653cm"><draw:text-box><text:p text:style-name="P78"><text:span text:style-name="T68">55</text:span></text:p></draw:text-box></draw:frame><draw:frame draw:style-name="gr204" draw:text-style-name="P80" svg:width="9.064cm" svg:height="0.309cm" svg:x="0.002cm" svg:y="0.36cm"><draw:text-box><text:p text:style-name="P78"><text:span text:style-name="T85">Pitanje 4 </text:span><text:span text:style-name="T99">Općenito, koliko ste zadovoljni ili nezadovoljni poštovanjem vladavine prava u </text:span></text:p></draw:text-box></draw:frame><draw:path draw:style-name="gr34" draw:text-style-name="P77" svg:width="1.374cm" svg:height="2.33cm" svg:x="11.268cm" svg:y="1.582cm" svg:viewBox="0 0 1375 2331" svg:d="M1375 0h-1375v333h1375zM1183 667h-1183v333h1183zM1231 1345h-1231v321h1231zM1207 2010h-1207v321h1207z"><text:p/></draw:path><draw:line draw:style-name="gr35" draw:text-style-name="P91" svg:x1="11.264cm" svg:y1="1.408cm" svg:x2="11.264cm" svg:y2="4.083cm"><text:p/></draw:line><draw:path draw:style-name="gr35" draw:text-style-name="P91" svg:width="0.073cm" svg:height="2.675cm" svg:x="11.19cm" svg:y="1.408cm" svg:viewBox="0 0 74 2676" svg:d="M0 0h74M0 666h74M0 1343h74M0 2009h74M0 2676h74"><text:p/></draw:path><draw:frame draw:style-name="gr205" draw:text-style-name="P92" svg:width="0.228cm" svg:height="0.285cm" svg:x="12.75cm" svg:y="1.655cm"><draw:text-box><text:p text:style-name="P78"><text:span text:style-name="T67">5</text:span></text:p></draw:text-box></draw:frame><draw:frame draw:style-name="gr37" draw:text-style-name="P92" svg:width="0.267cm" svg:height="0.285cm" svg:x="12.561cm" svg:y="2.334cm"><draw:text-box><text:p text:style-name="P78"><text:span text:style-name="T67">50</text:span></text:p></draw:text-box></draw:frame><draw:frame draw:style-name="gr39" draw:text-style-name="P92" svg:width="0.269cm" svg:height="0.285cm" svg:x="12.609cm" svg:y="2.999cm"><draw:text-box><text:p text:style-name="P78"><text:span text:style-name="T67">52</text:span></text:p></draw:text-box></draw:frame><draw:frame draw:style-name="gr37" draw:text-style-name="P92" svg:width="0.267cm" svg:height="0.285cm" svg:x="12.586cm" svg:y="3.666cm"><draw:text-box><text:p text:style-name="P78"><text:span text:style-name="T67">51</text:span></text:p></draw:text-box></draw:frame><draw:frame draw:style-name="gr43" draw:text-style-name="P92" svg:width="2.059cm" svg:height="0.285cm" svg:x="9.746cm" svg:y="1.641cm"><draw:text-box><text:p text:style-name="P78"><text:span text:style-name="T68">Samozaposlena osoba</text:span></text:p></draw:text-box></draw:frame><draw:frame draw:style-name="gr36" draw:text-style-name="P92" svg:width="0.996cm" svg:height="0.285cm" svg:x="10.158cm" svg:y="2.321cm"><draw:text-box><text:p text:style-name="P78"><text:span text:style-name="T68">Zaposlenik</text:span></text:p></draw:text-box></draw:frame><draw:frame draw:style-name="gr44" draw:text-style-name="P92" svg:width="1.458cm" svg:height="0.285cm" svg:x="9.666cm" svg:y="2.986cm"><draw:text-box><text:p text:style-name="P78"><text:span text:style-name="T68">Ručni radnik</text:span></text:p></draw:text-box></draw:frame><draw:path draw:style-name="gr34" draw:text-style-name="P77" svg:width="1.169cm" svg:height="1.677cm" svg:x="1.612cm" svg:y="1.903cm" svg:viewBox="0 0 1170 1678" svg:d="M1170 0h-1170v334h1170zM1062 1344h-1062v334h1062z"><text:p/></draw:path><draw:line draw:style-name="gr35" draw:text-style-name="P91" svg:x1="1.616cm" svg:y1="1.397cm" svg:x2="1.616cm" svg:y2="4.072cm"><text:p/></draw:line><draw:path draw:style-name="gr35" draw:text-style-name="P91" svg:width="0.073cm" svg:height="2.675cm" svg:x="1.545cm" svg:y="1.397cm" svg:viewBox="0 0 74 2676" svg:d="M0 0h74M0 1343h74M0 2676h74"><text:p/></draw:path><draw:frame draw:style-name="gr206" draw:text-style-name="P92" svg:width="1.193cm" svg:height="0.285cm" svg:x="9.936cm" svg:y="3.653cm"><draw:text-box><text:p text:style-name="P78"><text:span text:style-name="T68">Ne djeluje</text:span></text:p></draw:text-box></draw:frame><draw:frame draw:style-name="gr37" draw:text-style-name="P92" svg:width="0.267cm" svg:height="0.285cm" svg:x="2.877cm" svg:y="1.985cm"><draw:text-box><text:p text:style-name="P78"><text:span text:style-name="T67">54</text:span></text:p></draw:text-box></draw:frame><draw:frame draw:style-name="gr207" draw:text-style-name="P92" svg:width="0.232cm" svg:height="0.285cm" svg:x="2.77cm" svg:y="3.318cm"><draw:text-box><text:p text:style-name="P78"><text:span text:style-name="T67">4</text:span></text:p></draw:text-box></draw:frame><draw:frame draw:style-name="gr182" draw:text-style-name="P92" svg:width="0.629cm" svg:height="0.285cm" svg:x="0.939cm" svg:y="1.972cm"><draw:text-box><text:p text:style-name="P78"><text:span text:style-name="T68">Muško</text:span></text:p></draw:text-box></draw:frame><draw:polygon draw:style-name="gr32" draw:text-style-name="P89" svg:width="3.315cm" svg:height="0.654cm" svg:x="0.381cm" svg:y="0.619cm" svg:viewBox="0 0 3316 655" draw:points="0,655 3316,655 3316,0 0,0"><text:p/></draw:polygon><draw:frame draw:style-name="gr183" draw:text-style-name="P92" svg:width="0.68cm" svg:height="0.285cm" svg:x="0.736cm" svg:y="3.307cm"><draw:text-box><text:p text:style-name="P78"><text:span text:style-name="T68">Ženski</text:span></text:p></draw:text-box></draw:frame><draw:frame draw:style-name="gr184" draw:text-style-name="P92" svg:width="1.299cm" svg:height="0.285cm" svg:x="1.044cm" svg:y="0.997cm"><draw:text-box><text:p text:style-name="P78"><text:span text:style-name="T67">% po spolu:</text:span></text:p></draw:text-box></draw:frame></draw:g></text:p>
        <text:h text:style-name="P74" text:outline-level="2"><text:bookmark-start text:name="__RefHeading___Toc4062_3967327191"/>2.3 Skepticizam u pogledu djelovanja građana kako bi se utjecalo na donošenje odluka u EU-u <text:bookmark-end text:name="__RefHeading___Toc4062_3967327191"/></text:h>
        <text:p text:style-name="StyleDefaut11grasItalique">Europljani rangiraju građanske inicijative i zajedničko djelovanje kao najučinkovitije načine utjecanja na EU, osim glasanja </text:p>
        <text:p text:style-name="Standard">Sudjelovanje u izravnijim oblicima sudjelovanja, kao što je europska <text:span text:style-name="T16">građanska</text:span> inicijativa, smatra se najdjelotvornijom mjerom (46 % ukupnog učinka: 12 % vrlo djelotvorno, 34 % prilično djelotvorno), nakon čega slijedi sudjelovanje u političkim pokretima, strankama ili sindikatima (42 % ukupno djelotvorno: 11 % vrlo djelotvorno, 31 % prilično učinkovito). Unatoč tome, gotovo polovina Europljana smatra da te dvije mjere nisu djelotvorne (42 % odnosno 47 %). </text:p>
        <text:p text:style-name="Standard"/>
        <text:p text:style-name="Standard">Bojkotiranje ili kupnja određenih proizvoda iz političkih, etičkih ili ekoloških razloga i sudjelovanje u demonstraciji ili nekom drugom obliku pokreta na lokalnoj razini smatra se učinkovitim od strane sličnog udjela ispitanika (37 % ukupnog učinka za oboje), dok se članstvo u udruzi ili nevladinoj organizaciji smatra najmanje učinkovitim djelovanjem (35 % ukupnog učinka: 9 % vrlo učinkovito, 26 % prilično učinkovito), a najčešće se smatra da uopće nije učinkovito (53 % ukupno nije učinkovito, uključujući 19 % „uopće nije učinkovito”). </text:p>
        <text:p text:style-name="Standard">Općenito, kolektivniji oblici angažmana, građanske inicijative, politički pokreti, stranke i sindikati smatraju se učinkovitijima od pojedinačnih ili potrošačkih mjera, kao što su bojkot ili asocijativno sudjelovanje. </text:p>
        <text:p text:style-name="Standard"/>
        <text:p text:style-name="P36"><draw:g text:anchor-type="paragraph" draw:z-index="11" draw:name="Objet de groupe 12" draw:style-name="gr2"><draw:path draw:style-name="gr80" draw:text-style-name="P77" svg:width="1.716cm" svg:height="4.806cm" svg:x="0.553cm" svg:y="1.779cm" svg:viewBox="0 0 1717 4807" svg:d="M1717 0h-1717v400h1717zM1575 1096h-1575v412h1575zM1575 2204h-1575v399h1575zM1433 3299h-1433v413h1433zM1291 4408h-1291v399h1291z"><text:p/></draw:path><draw:path draw:style-name="gr81" draw:text-style-name="P94" svg:width="5.302cm" svg:height="4.806cm" svg:x="1.845cm" svg:y="1.779cm" svg:viewBox="0 0 5303 4807" svg:d="M5303 0h-4878v400h4878zM4736 1096h-4453v412h4453zM4013 2204h-3730v399h3730zM4013 3299h-3872v413h3872zM3729 4408h-3729v399h3729z"><text:p/></draw:path><draw:path draw:style-name="gr82" draw:text-style-name="P95" svg:width="5.457cm" svg:height="4.806cm" svg:x="5.572cm" svg:y="1.779cm" svg:viewBox="0 0 5458 4807" svg:d="M5458 0h-3883v400h3883zM5303 1096h-4295v412h4295zM4878 2204h-4593v399h4593zM5020 3299h-4735v413h4735zM4878 4408h-4878v399h4878z"><text:p/></draw:path><draw:path draw:style-name="gr189" draw:text-style-name="P96" svg:width="3.019cm" svg:height="4.806cm" svg:x="10.451cm" svg:y="1.779cm" svg:viewBox="0 0 3020 4807" svg:d="M2723 0h-2143v400h2143zM2878 1096h-2453v412h2453zM2878 2204h-2878v399h2878zM3020 3299h-2878v413h2878zM2723 4408h-2723v399h2723z"><text:p/></draw:path><draw:path draw:style-name="gr190" draw:text-style-name="P91" svg:width="3.019cm" svg:height="4.806cm" svg:x="10.451cm" svg:y="1.779cm" svg:viewBox="0 0 3020 4807" svg:d="M2723 0h-2143v400h2143zM2878 1096h-2453v412h2453zM2878 2204h-2878v399h2878zM3020 3299h-2878v413h2878zM2723 4408h-2723v399h2723z"><text:p/></draw:path><draw:path draw:style-name="gr85" draw:text-style-name="P97" svg:width="1.729cm" svg:height="4.806cm" svg:x="13.171cm" svg:y="1.779cm" svg:viewBox="0 0 1730 4807" svg:d="M1730 0h-1730v400h1730zM1730 1096h-1575v412h1575zM1730 2204h-1575v399h1575zM1730 3299h-1433v413h1433zM1730 4408h-1730v399h1730z"><text:p/></draw:path><draw:frame draw:style-name="gr74" draw:text-style-name="P102" svg:width="0.267cm" svg:height="0.302cm" svg:x="1.288cm" svg:y="1.888cm"><draw:text-box><text:p text:style-name="P78"><text:span text:style-name="T77">12</text:span></text:p></draw:text-box></draw:frame><draw:frame draw:style-name="gr177" draw:text-style-name="P116" svg:width="0.267cm" svg:height="0.304cm" svg:x="1.213cm" svg:y="2.981cm"><draw:text-box><text:p text:style-name="P78"><text:span text:style-name="T95">11</text:span></text:p></draw:text-box></draw:frame><draw:frame draw:style-name="gr74" draw:text-style-name="P102" svg:width="0.267cm" svg:height="0.302cm" svg:x="1.213cm" svg:y="4.094cm"><draw:text-box><text:p text:style-name="P78"><text:span text:style-name="T77">11</text:span></text:p></draw:text-box></draw:frame><draw:frame draw:style-name="gr72" draw:text-style-name="P102" svg:width="0.269cm" svg:height="0.302cm" svg:x="1.141cm" svg:y="5.192cm"><draw:text-box><text:p text:style-name="P78"><text:span text:style-name="T77">10</text:span></text:p></draw:text-box></draw:frame><draw:frame draw:style-name="gr76" draw:text-style-name="P102" svg:width="0.244cm" svg:height="0.479cm" svg:x="1.132cm" svg:y="6.287cm"><draw:text-box><text:p/></draw:text-box></draw:frame><draw:frame draw:style-name="gr74" draw:text-style-name="P102" svg:width="0.267cm" svg:height="0.302cm" svg:x="4.59cm" svg:y="1.888cm"><draw:text-box><text:p text:style-name="P78"><text:span text:style-name="T77">34</text:span></text:p></draw:text-box></draw:frame><draw:frame draw:style-name="gr177" draw:text-style-name="P116" svg:width="0.267cm" svg:height="0.304cm" svg:x="4.228cm" svg:y="2.981cm"><draw:text-box><text:p text:style-name="P78"><text:span text:style-name="T95">31</text:span></text:p></draw:text-box></draw:frame><draw:frame draw:style-name="gr74" draw:text-style-name="P102" svg:width="0.267cm" svg:height="0.302cm" svg:x="3.87cm" svg:y="4.094cm"><draw:text-box><text:p text:style-name="P78"><text:span text:style-name="T77">26</text:span></text:p></draw:text-box></draw:frame><draw:frame draw:style-name="gr72" draw:text-style-name="P102" svg:width="0.269cm" svg:height="0.302cm" svg:x="3.799cm" svg:y="5.192cm"><draw:text-box><text:p text:style-name="P78"><text:span text:style-name="T77">27</text:span></text:p></draw:text-box></draw:frame><draw:frame draw:style-name="gr72" draw:text-style-name="P102" svg:width="0.269cm" svg:height="0.302cm" svg:x="3.582cm" svg:y="6.287cm"><draw:text-box><text:p text:style-name="P78"><text:span text:style-name="T77">26</text:span></text:p></draw:text-box></draw:frame><draw:frame draw:style-name="gr74" draw:text-style-name="P102" svg:width="0.267cm" svg:height="0.302cm" svg:x="8.968cm" svg:y="1.888cm"><draw:text-box><text:p text:style-name="P78"><text:span text:style-name="T77">27</text:span></text:p></draw:text-box></draw:frame><draw:frame draw:style-name="gr177" draw:text-style-name="P116" svg:width="0.267cm" svg:height="0.304cm" svg:x="8.609cm" svg:y="2.981cm"><draw:text-box><text:p text:style-name="P78"><text:span text:style-name="T95">30</text:span></text:p></draw:text-box></draw:frame><draw:frame draw:style-name="gr74" draw:text-style-name="P102" svg:width="0.267cm" svg:height="0.302cm" svg:x="8.034cm" svg:y="4.094cm"><draw:text-box><text:p text:style-name="P78"><text:span text:style-name="T77">32</text:span></text:p></draw:text-box></draw:frame><draw:frame draw:style-name="gr74" draw:text-style-name="P102" svg:width="0.267cm" svg:height="0.302cm" svg:x="8.107cm" svg:y="5.192cm"><draw:text-box><text:p text:style-name="P78"><text:span text:style-name="T77">33</text:span></text:p></draw:text-box></draw:frame><draw:frame draw:style-name="gr74" draw:text-style-name="P102" svg:width="0.267cm" svg:height="0.302cm" svg:x="7.892cm" svg:y="6.287cm"><draw:text-box><text:p text:style-name="P78"><text:span text:style-name="T77">34</text:span></text:p></draw:text-box></draw:frame><draw:frame draw:style-name="gr74" draw:text-style-name="P102" svg:width="0.267cm" svg:height="0.302cm" svg:x="11.984cm" svg:y="1.888cm"><draw:text-box><text:p text:style-name="P78"><text:span text:style-name="T77">15</text:span></text:p></draw:text-box></draw:frame><draw:frame draw:style-name="gr177" draw:text-style-name="P116" svg:width="0.267cm" svg:height="0.304cm" svg:x="11.984cm" svg:y="2.981cm"><draw:text-box><text:p text:style-name="P78"><text:span text:style-name="T95">17</text:span></text:p></draw:text-box></draw:frame><draw:frame draw:style-name="gr72" draw:text-style-name="P102" svg:width="0.269cm" svg:height="0.302cm" svg:x="11.767cm" svg:y="4.094cm"><draw:text-box><text:p text:style-name="P78"><text:span text:style-name="T77">20</text:span></text:p></draw:text-box></draw:frame><draw:frame draw:style-name="gr74" draw:text-style-name="P102" svg:width="0.267cm" svg:height="0.302cm" svg:x="11.911cm" svg:y="5.192cm"><draw:text-box><text:p text:style-name="P78"><text:span text:style-name="T77">20</text:span></text:p></draw:text-box></draw:frame><draw:frame draw:style-name="gr140" draw:text-style-name="P102" svg:width="0.244cm" svg:height="0.302cm" svg:x="11.696cm" svg:y="6.287cm"><draw:text-box><text:p text:style-name="P78"><text:span text:style-name="T77">1</text:span></text:p></draw:text-box></draw:frame><draw:frame draw:style-name="gr74" draw:text-style-name="P102" svg:width="0.267cm" svg:height="0.302cm" svg:x="13.91cm" svg:y="1.888cm"><draw:text-box><text:p text:style-name="P78"><text:span text:style-name="T77">12</text:span></text:p></draw:text-box></draw:frame><draw:frame draw:style-name="gr177" draw:text-style-name="P116" svg:width="0.267cm" svg:height="0.304cm" svg:x="13.982cm" svg:y="3.006cm"><draw:text-box><text:p text:style-name="P78"><text:span text:style-name="T95">11</text:span></text:p></draw:text-box></draw:frame><draw:frame draw:style-name="gr74" draw:text-style-name="P102" svg:width="0.267cm" svg:height="0.302cm" svg:x="13.995cm" svg:y="4.094cm"><draw:text-box><text:p text:style-name="P78"><text:span text:style-name="T77">11</text:span></text:p></draw:text-box></draw:frame><draw:frame draw:style-name="gr74" draw:text-style-name="P102" svg:width="0.267cm" svg:height="0.302cm" svg:x="14.067cm" svg:y="5.192cm"><draw:text-box><text:p text:style-name="P78"><text:span text:style-name="T77">10</text:span></text:p></draw:text-box></draw:frame><draw:polygon draw:style-name="gr80" draw:text-style-name="P77" svg:width="0.129cm" svg:height="0.128cm" svg:x="3.018cm" svg:y="0.994cm" svg:viewBox="0 0 130 129" draw:points="0,129 130,129 130,0 0,0"><text:p/></draw:polygon><draw:frame draw:style-name="gr72" draw:text-style-name="P102" svg:width="0.269cm" svg:height="0.302cm" svg:x="13.922cm" svg:y="6.287cm"><draw:text-box><text:p text:style-name="P78"><text:span text:style-name="T77">12</text:span></text:p></draw:text-box></draw:frame><draw:polygon draw:style-name="gr81" draw:text-style-name="P94" svg:width="0.129cm" svg:height="0.128cm" svg:x="4.967cm" svg:y="0.994cm" svg:viewBox="0 0 130 129" draw:points="0,129 130,129 130,0 0,0"><text:p/></draw:polygon><draw:polygon draw:style-name="gr82" draw:text-style-name="P95" svg:width="0.129cm" svg:height="0.128cm" svg:x="7.006cm" svg:y="0.994cm" svg:viewBox="0 0 130 129" draw:points="0,129 130,129 130,0 0,0"><text:p/></draw:polygon><draw:frame draw:style-name="gr191" draw:text-style-name="P102" svg:width="1.523cm" svg:height="0.302cm" svg:x="3.212cm" svg:y="1.018cm"><draw:text-box><text:p text:style-name="P78"><text:span text:style-name="T81">Vrlo učinkovito</text:span></text:p></draw:text-box></draw:frame><draw:polygon draw:style-name="gr83" draw:text-style-name="P96" svg:width="0.13cm" svg:height="0.128cm" svg:x="9.352cm" svg:y="0.994cm" svg:viewBox="0 0 131 129" draw:points="0,129 131,129 131,0 0,0"><text:p/></draw:polygon><draw:frame draw:style-name="gr192" draw:text-style-name="P102" svg:width="1.833cm" svg:height="0.302cm" svg:x="7.195cm" svg:y="0.944cm"><draw:text-box><text:p text:style-name="P78"><text:span text:style-name="T100">Nije vrlo učinkovit</text:span></text:p></draw:text-box></draw:frame><draw:polygon draw:style-name="gr85" draw:text-style-name="P97" svg:width="0.129cm" svg:height="0.128cm" svg:x="11.752cm" svg:y="0.994cm" svg:viewBox="0 0 130 129" draw:points="0,129 130,129 130,0 0,0"><text:p/></draw:polygon><draw:frame draw:style-name="gr193" draw:text-style-name="P102" svg:width="2.315cm" svg:height="0.302cm" svg:x="9.544cm" svg:y="0.944cm"><draw:text-box><text:p text:style-name="P78"><text:span text:style-name="T82">Uopće nije djelotvorno</text:span></text:p></draw:text-box></draw:frame><draw:frame draw:style-name="gr145" draw:text-style-name="P102" svg:width="1.297cm" svg:height="0.302cm" svg:x="11.949cm" svg:y="0.944cm"><draw:text-box><text:p text:style-name="P78"><text:span text:style-name="T83">Ne znam</text:span></text:p></draw:text-box></draw:frame><draw:frame draw:style-name="gr194" draw:text-style-name="P102" svg:width="6.28cm" svg:height="0.302cm" svg:x="0.616cm" svg:y="2.57cm"><draw:text-box><text:p text:style-name="P78"><text:span text:style-name="T78">Sudjelovanje u političkim pokretima, strankama ili sindikatima</text:span></text:p></draw:text-box></draw:frame><draw:frame draw:style-name="gr195" draw:text-style-name="P102" svg:width="9.487cm" svg:height="0.302cm" svg:x="0.608cm" svg:y="1.45cm"><draw:text-box><text:p text:style-name="P78"><text:span text:style-name="T78">Sudjelujte u izravnijim oblicima sudjelovanja građana kao što je europska građanska inicijativa</text:span></text:p></draw:text-box></draw:frame><draw:frame draw:style-name="gr196" draw:text-style-name="P102" svg:width="7.822cm" svg:height="0.302cm" svg:x="0.647cm" svg:y="3.655cm"><draw:text-box><text:p text:style-name="P78"><text:span text:style-name="T78">bojkot ili kupnja određenih proizvoda iz političkih, etičkih ili ekoloških razloga</text:span></text:p></draw:text-box></draw:frame><draw:frame draw:style-name="gr197" draw:text-style-name="P116" svg:width="7.873cm" svg:height="0.304cm" svg:x="0.653cm" svg:y="4.749cm"><draw:text-box><text:p text:style-name="P78"><text:span text:style-name="T98">Sudjelujte u demonstraciji ili nekom drugom obliku pokreta na lokalnoj razini</text:span></text:p></draw:text-box></draw:frame><draw:frame draw:style-name="gr198" draw:text-style-name="P102" svg:width="6.822cm" svg:height="0.302cm" svg:x="0.67cm" svg:y="5.874cm"><draw:text-box><text:p text:style-name="P78"><text:span text:style-name="T78">biti član udruge ili nevladine organizacije</text:span></text:p></draw:text-box></draw:frame><draw:frame draw:style-name="gr143" draw:text-style-name="P108" svg:width="0.743cm" svg:height="0.479cm" svg:x="0.074cm" svg:y="0.953cm"><draw:text-box><text:p/></draw:text-box></draw:frame><draw:frame draw:style-name="gr199" draw:text-style-name="P100" svg:width="14.496cm" svg:height="0.92cm" svg:x="0.459cm" svg:y="0.034cm"><draw:text-box><text:p text:style-name="P78"><text:span text:style-name="T92">Pitanje 5. </text:span><text:span text:style-name="T93">Za svaku od sljedećih mjera navedite smatrate li da je ona učinkovita ili da ne utječe na donošenje političkih odluka na razini EU-a nakon izbora </text:span></text:p></draw:text-box></draw:frame><draw:frame draw:style-name="gr200" draw:text-style-name="P102" svg:width="1.999cm" svg:height="0.302cm" svg:x="5.098cm" svg:y="0.902cm"><draw:text-box><text:p text:style-name="P78"><text:span text:style-name="T81">Prilično djelotvorno</text:span></text:p></draw:text-box></draw:frame></draw:g></text:p>
        <text:p text:style-name="StyleDefaut11grasItalique">Povjerenje u djelovanje građana znatno se razlikuje među državama članicama </text:p>
        <text:p text:style-name="Standard">Kad je riječ o rezultatima na razini zemalja, Malta, Luksemburg i Cipar dosljedno se ističu kao države članice koje su najsigurnije u djelotvornost djelovanja građana u svih pet ispitanih oblika angažmana, često u velikoj mjeri u odnosu na prosjek 27 država članica EU-a. Na primjer, 84 % malteških i 81 % luksemburških ispitanika smatra da je članstvo u udruženju ili nevladinim organizacijama učinkovito, u usporedbi sa samo 35 % na razini EU-a. To odražava obrazac koji je uočen za zadovoljstvo vladavinom prava, pri čemu su iste tri zemlje također bile najviše rangirane, što upućuje na šire ozračje institucijskog i građanskog povjerenja u tim državama članicama. Na drugom kraju spektra Francuska se nalazi na dnu ili blizu dna za većinu ispitanih oblika angažmana, uključujući političke pokrete, stranke ili sindikate (32 %, najmanji udio u EU-u) i sudjelovanje u demonstracijama ili pokretima na lokalnoj razini (29 %, drugi najniža razina). </text:p>
        <text:p text:style-name="Standard"/>
        <text:p text:style-name="StyleDefaut11grasItalique">Mlađi ljudi žele razmišljati o tome da sudjelovanje u izravnijim oblicima sudjelovanja građana, kao što je europska građanska inicijativa, učinkovito utječe na EU u donošenju političkih odluka. </text:p>
        <text:p text:style-name="Standard">Čini se da spol ne utječe na percepciju: jednako je vjerojatno da će muškarci i žene razmotriti izravne oblike sudjelovanja građana, kao što je europska građanska inicijativa, koji učinkovito utječu na donošenje odluka u EU-u (svaka po 46 %). </text:p>
        <text:p text:style-name="Standard">Dob pokazuje manje linearni uzorak: U dobi od 15 do 24 godine taj se oblik sudjelovanja najvjerojatnije smatra djelotvornim (53 %), u usporedbi s 45 % među osobama u dobi od 25 do 39 godina, 43 % među osobama u dobi od 40 do 54 godine i 46 % među osobama u dobi od 55 godina i starijima, što znači da se ističe najmlađa dobna skupina, dok su ostale tri dobne skupine relativno blizu jedna drugoj. </text:p>
        <text:p text:style-name="Standard">Zanimanje otkriva širi jaz: ispitanici koji su samozaposleni najčešće smatraju da je sudjelovanje građana učinkovito (52 %), ispred zaposlenika i onih koji ne rade (46 %), dok su fizički radnici najmanje uvjereni (40 %). </text:p>
        <text:p text:style-name="Standard"/>
        <text:p text:style-name="Standard"/>
        <text:p text:style-name="P36"><draw:g text:anchor-type="paragraph" draw:z-index="12" draw:name="Objet de groupe 13" draw:style-name="gr2"><draw:frame draw:style-name="gr147" draw:text-style-name="P76" svg:width="0.389cm" svg:height="0.482cm" svg:x="15.042cm" svg:y="5.1cm"><draw:text-box><text:p/></draw:text-box></draw:frame><draw:polygon draw:style-name="gr32" draw:text-style-name="P89" svg:width="2.146cm" svg:height="0.397cm" svg:x="5.462cm" svg:y="1.869cm" svg:viewBox="0 0 2147 398" draw:points="0,398 2147,398 2147,0 0,0"><text:p/></draw:polygon><draw:frame draw:style-name="gr33" draw:text-style-name="P90" svg:width="0.539cm" svg:height="0.479cm" svg:x="0.111cm" svg:y="0.597cm"><draw:text-box><text:p/></draw:text-box></draw:frame><draw:path draw:style-name="gr34" draw:text-style-name="P77" svg:width="1.423cm" svg:height="2.36cm" svg:x="6.547cm" svg:y="2.847cm" svg:viewBox="0 0 1424 2361" svg:d="M1424 0h-1424v337h1424zM1219 675h-1219v337h1219zM1159 1361h-1159v325h1159zM1243 2036h-1243v325h1243z"><text:p/></draw:path><draw:line draw:style-name="gr35" draw:text-style-name="P91" svg:x1="6.541cm" svg:y1="2.67cm" svg:x2="6.541cm" svg:y2="5.379cm"><text:p/></draw:line><draw:path draw:style-name="gr35" draw:text-style-name="P91" svg:width="0.072cm" svg:height="2.709cm" svg:x="6.469cm" svg:y="2.67cm" svg:viewBox="0 0 73 2710" svg:d="M0 0h73M0 675h73M0 1361h73M0 2035h73M0 2710h73"><text:p/></draw:path><draw:frame draw:style-name="gr179" draw:text-style-name="P92" svg:width="1.382cm" svg:height="0.285cm" svg:x="6.103cm" svg:y="1.962cm"><draw:text-box><text:p text:style-name="P78"><text:span text:style-name="T67">% prema dobi:</text:span></text:p></draw:text-box></draw:frame><draw:frame draw:style-name="gr37" draw:text-style-name="P92" svg:width="0.267cm" svg:height="0.285cm" svg:x="8.075cm" svg:y="2.918cm"><draw:text-box><text:p text:style-name="P78"><text:span text:style-name="T67">53</text:span></text:p></draw:text-box></draw:frame><draw:frame draw:style-name="gr39" draw:text-style-name="P92" svg:width="0.269cm" svg:height="0.285cm" svg:x="7.862cm" svg:y="3.606cm"><draw:text-box><text:p text:style-name="P78"><text:span text:style-name="T67">45</text:span></text:p></draw:text-box></draw:frame><draw:frame draw:style-name="gr37" draw:text-style-name="P92" svg:width="0.267cm" svg:height="0.285cm" svg:x="7.805cm" svg:y="4.28cm"><draw:text-box><text:p text:style-name="P78"><text:span text:style-name="T67">43</text:span></text:p></draw:text-box></draw:frame><draw:frame draw:style-name="gr39" draw:text-style-name="P92" svg:width="0.269cm" svg:height="0.285cm" svg:x="7.886cm" svg:y="4.957cm"><draw:text-box><text:p text:style-name="P78"><text:span text:style-name="T67">46</text:span></text:p></draw:text-box></draw:frame><draw:frame draw:style-name="gr180" draw:text-style-name="P92" svg:width="0.613cm" svg:height="0.285cm" svg:x="5.81cm" svg:y="2.906cm"><draw:text-box><text:p text:style-name="P78"><text:span text:style-name="T68">15-24</text:span></text:p></draw:text-box></draw:frame><draw:frame draw:style-name="gr180" draw:text-style-name="P92" svg:width="0.613cm" svg:height="0.285cm" svg:x="5.81cm" svg:y="3.595cm"><draw:text-box><text:p text:style-name="P78"><text:span text:style-name="T68">25-39</text:span></text:p></draw:text-box></draw:frame><draw:frame draw:style-name="gr180" draw:text-style-name="P92" svg:width="0.613cm" svg:height="0.285cm" svg:x="5.81cm" svg:y="4.269cm"><draw:text-box><text:p text:style-name="P78"><text:span text:style-name="T68">40-54</text:span></text:p></draw:text-box></draw:frame><draw:path draw:style-name="gr34" draw:text-style-name="P77" svg:width="1.001cm" svg:height="1.698cm" svg:x="2.279cm" svg:y="3.169cm" svg:viewBox="0 0 1002 1699" svg:d="M1002 0h-1002v338h1002zM1002 1362h-1002v337h1002z"><text:p/></draw:path><draw:line draw:style-name="gr35" draw:text-style-name="P91" svg:x1="2.285cm" svg:y1="2.66cm" svg:x2="2.285cm" svg:y2="5.369cm"><text:p/></draw:line><draw:path draw:style-name="gr35" draw:text-style-name="P91" svg:width="0.073cm" svg:height="2.709cm" svg:x="2.212cm" svg:y="2.66cm" svg:viewBox="0 0 74 2710" svg:d="M0 0h74M0 1361h74M0 2710h74"><text:p/></draw:path><draw:frame draw:style-name="gr41" draw:text-style-name="P92" svg:width="0.32cm" svg:height="0.285cm" svg:x="5.997cm" svg:y="4.945cm"><draw:text-box><text:p text:style-name="P78"><text:span text:style-name="T68">55</text:span></text:p></draw:text-box></draw:frame><draw:frame draw:style-name="gr181" draw:text-style-name="P92" svg:width="0.271cm" svg:height="0.285cm" svg:x="3.373cm" svg:y="3.255cm"><draw:text-box><text:p text:style-name="P78"><text:span text:style-name="T67">46</text:span></text:p></draw:text-box></draw:frame><draw:frame draw:style-name="gr181" draw:text-style-name="P92" svg:width="0.271cm" svg:height="0.285cm" svg:x="3.373cm" svg:y="4.606cm"><draw:text-box><text:p text:style-name="P78"><text:span text:style-name="T67">46</text:span></text:p></draw:text-box></draw:frame><draw:frame draw:style-name="gr182" draw:text-style-name="P92" svg:width="0.629cm" svg:height="0.285cm" svg:x="1.607cm" svg:y="3.242cm"><draw:text-box><text:p text:style-name="P78"><text:span text:style-name="T68">Muško</text:span></text:p></draw:text-box></draw:frame><draw:polygon draw:style-name="gr32" draw:text-style-name="P89" svg:width="4.365cm" svg:height="0.662cm" svg:x="0cm" svg:y="1.869cm" svg:viewBox="0 0 4366 663" draw:points="0,663 4366,663 4366,0 0,0"><text:p/></draw:polygon><draw:frame draw:style-name="gr183" draw:text-style-name="P92" svg:width="0.68cm" svg:height="0.285cm" svg:x="1.406cm" svg:y="4.594cm"><draw:text-box><text:p text:style-name="P78"><text:span text:style-name="T68">Ženski</text:span></text:p></draw:text-box></draw:frame><draw:polygon draw:style-name="gr32" draw:text-style-name="P89" svg:width="4.377cm" svg:height="0.662cm" svg:x="9.694cm" svg:y="1.869cm" svg:viewBox="0 0 4378 663" draw:points="0,663 4378,663 4378,0 0,0"><text:p/></draw:polygon><draw:frame draw:style-name="gr184" draw:text-style-name="P92" svg:width="1.299cm" svg:height="0.285cm" svg:x="1.58cm" svg:y="1.962cm"><draw:text-box><text:p text:style-name="P78"><text:span text:style-name="T67">% po spolu:</text:span></text:p></draw:text-box></draw:frame><draw:path draw:style-name="gr34" draw:text-style-name="P77" svg:width="1.23cm" svg:height="2.36cm" svg:x="11.937cm" svg:y="2.847cm" svg:viewBox="0 0 1231 2361" svg:d="M1231 0h-1231v337h1231zM1098 675h-1098v337h1098zM952 1361h-952v325h952zM1098 2036h-1098v325h1098z"><text:p/></draw:path><draw:line draw:style-name="gr35" draw:text-style-name="P91" svg:x1="11.931cm" svg:y1="2.67cm" svg:x2="11.931cm" svg:y2="5.379cm"><text:p/></draw:line><draw:path draw:style-name="gr35" draw:text-style-name="P91" svg:width="0.073cm" svg:height="2.709cm" svg:x="11.858cm" svg:y="2.67cm" svg:viewBox="0 0 74 2710" svg:d="M0 0h74M0 675h74M0 1361h74M0 2035h74M0 2710h74"><text:p/></draw:path><draw:frame draw:style-name="gr185" draw:text-style-name="P92" svg:width="1.698cm" svg:height="0.285cm" svg:x="11.095cm" svg:y="1.962cm"><draw:text-box><text:p text:style-name="P78"><text:span text:style-name="T67">% po zanimanju:</text:span></text:p></draw:text-box></draw:frame><draw:frame draw:style-name="gr39" draw:text-style-name="P92" svg:width="0.269cm" svg:height="0.285cm" svg:x="13.279cm" svg:y="2.918cm"><draw:text-box><text:p text:style-name="P78"><text:span text:style-name="T67">52</text:span></text:p></draw:text-box></draw:frame><draw:frame draw:style-name="gr181" draw:text-style-name="P92" svg:width="0.271cm" svg:height="0.285cm" svg:x="13.132cm" svg:y="3.606cm"><draw:text-box><text:p text:style-name="P78"><text:span text:style-name="T67">46</text:span></text:p></draw:text-box></draw:frame><draw:frame draw:style-name="gr39" draw:text-style-name="P92" svg:width="0.269cm" svg:height="0.285cm" svg:x="12.989cm" svg:y="4.28cm"><draw:text-box><text:p text:style-name="P78"><text:span text:style-name="T67">40</text:span></text:p></draw:text-box></draw:frame><draw:frame draw:style-name="gr181" draw:text-style-name="P92" svg:width="0.271cm" svg:height="0.285cm" svg:x="13.132cm" svg:y="4.957cm"><draw:text-box><text:p text:style-name="P78"><text:span text:style-name="T67">46</text:span></text:p></draw:text-box></draw:frame><draw:frame draw:style-name="gr43" draw:text-style-name="P92" svg:width="2.059cm" svg:height="0.285cm" svg:x="10.359cm" svg:y="2.888cm"><draw:text-box><text:p text:style-name="P78"><text:span text:style-name="T68">Samozaposlena osoba</text:span></text:p></draw:text-box></draw:frame><draw:frame draw:style-name="gr179" draw:text-style-name="P92" svg:width="0.996cm" svg:height="0.285cm" svg:x="10.827cm" svg:y="3.595cm"><draw:text-box><text:p text:style-name="P78"><text:span text:style-name="T68">Zaposlenik</text:span></text:p></draw:text-box></draw:frame><draw:frame draw:style-name="gr44" draw:text-style-name="P92" svg:width="1.458cm" svg:height="0.285cm" svg:x="10.336cm" svg:y="4.269cm"><draw:text-box><text:p text:style-name="P78"><text:span text:style-name="T68">Ručni radnik</text:span></text:p></draw:text-box></draw:frame><draw:frame draw:style-name="gr186" draw:text-style-name="P92" svg:width="1.197cm" svg:height="0.285cm" svg:x="10.605cm" svg:y="4.945cm"><draw:text-box><text:p text:style-name="P78"><text:span text:style-name="T68">Ne djeluje</text:span></text:p></draw:text-box></draw:frame><draw:frame draw:style-name="gr187" draw:text-style-name="P100" svg:width="15.087cm" svg:height="1.047cm" svg:x="0.018cm" svg:y="0.355cm"><draw:text-box><text:p text:style-name="P78"><text:span text:style-name="T85">Pitanje 5. </text:span><text:span text:style-name="T99">Za svaku od sljedećih mjera navedite smatrate li da je ona učinkovita ili da ne utječe na donošenje političkih odluka na razini EU-a nakon izbora</text:span> </text:p></draw:text-box></draw:frame><draw:frame draw:style-name="gr188" draw:text-style-name="P100" svg:width="12.644cm" svg:height="0.763cm" svg:x="0.513cm" svg:y="1.085cm"><draw:text-box><text:p text:style-name="P78"><text:span text:style-name="T72">Sudjelujte u izravnijim oblicima sudjelovanja građana kao što je europska</text:span> <text:span text:style-name="T84">građanska inicijativa Total effective </text:span></text:p></draw:text-box></draw:frame></draw:g></text:p>
        <text:p text:style-name="Standard"/>
        <text:p text:style-name="P36"/>
      </text:section>
      <text:h text:style-name="Heading_20_1" text:outline-level="1"><text:bookmark-start text:name="__RefHeading___Toc4064_3967327191"/>3. Energetska kriza <text:bookmark-end text:name="__RefHeading___Toc4064_3967327191"/></text:h>
      <text:h text:style-name="Heading_20_2" text:outline-level="2"><text:bookmark-start text:name="__RefHeading___Toc4066_3967327191"/>3.1 Energija iz obnovljivih izvora, vodeća mjera za odmak od fosilnih goriva <text:bookmark-end text:name="__RefHeading___Toc4066_3967327191"/></text:h>
      <text:section text:style-name="Sect2" text:name="Section3">
        <text:p text:style-name="StyleDefaut11grasItalique">Razvoj energije iz obnovljivih izvora ističe se kao vodeća mjera za odmak od fosilnih goriva, koju spominje više od jednog Europljanina na dva dijela. </text:p>
        <text:p text:style-name="Standard">Ono što je na prvom mjestu kad Europljani razmišljaju o tome što može pomoći EU-u da se odmakne od fosilnih goriva jest razvoj većeg kapaciteta za energiju iz obnovljivih izvora, primjerice s pomoću novih vjetroelektrana i solarnih parkova (35 %). To je također element koji se općenito najviše navodi (56%), potvrđujući obnovljive izvore energije kao jasnu vodeću polugu u ljudskim umovima. </text:p>
        <text:p text:style-name="Standard">Smanjenje potrošnje energije s pomoću mjera energetske učinkovitosti (ukupno 40 %) i ulaganje u nuklearna rješenja (32 %) slijede kao sljedeće najčešće navedene opcije, koje otprilike trećina do dva od pet Europljana smatra dijelom odgovora. Gotovo tri od deset ispitanika spomenulo je i promicanje lokalnih mjera kao što su energetske zajednice (29 %), što upućuje na stvarnu želju za decentraliziranijim pristupima koji se temelje na zajednici, uz rješenja velikih razmjera. S druge strane, mnogo se rjeđe spominje veća elektrifikacija(16 %), što upućuje na to da se ona smatra manje neposrednom ili manje razumljivom polugom za odmak od fosilnih goriva. </text:p>
        <text:p text:style-name="Standard"/>
        <text:p text:style-name="StyleDefaut11grasItalique">Obnovljivi izvori energije dominiraju osobito u južnoj i istočnoj mediteranskoj Europi </text:p>
        <text:p text:style-name="Standard"><draw:g text:anchor-type="paragraph" draw:z-index="13" draw:name="Objet de groupe 14" draw:style-name="gr2"><draw:frame draw:style-name="gr166" draw:text-style-name="P115" svg:width="10.789cm" svg:height="0.489cm" svg:x="0.646cm" svg:y="0.203cm"><draw:text-box><text:p text:style-name="P78"><text:span text:style-name="T92">9. tromjesečje Prema</text:span> <text:span text:style-name="T93">vašem mišljenju, što može pomoći EU-u da se odmakne od fosilnih goriva ? </text:span></text:p></draw:text-box></draw:frame><draw:path draw:style-name="gr67" draw:text-style-name="P77"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08" svg:width="0.743cm" svg:height="0.479cm" svg:x="0.42cm" svg:y="0.739cm"><draw:text-box><text:p/></draw:text-box></draw:frame><draw:frame draw:style-name="gr72" draw:text-style-name="P102" svg:width="0.269cm" svg:height="0.302cm" svg:x="4.863cm" svg:y="1.26cm"><draw:text-box><text:p text:style-name="P78"><text:span text:style-name="T77">35</text:span></text:p></draw:text-box></draw:frame><draw:frame draw:style-name="gr72" draw:text-style-name="P102" svg:width="0.269cm" svg:height="0.302cm" svg:x="3.39cm" svg:y="2.006cm"><draw:text-box><text:p text:style-name="P78"><text:span text:style-name="T77">17</text:span></text:p></draw:text-box></draw:frame><draw:frame draw:style-name="gr167" draw:text-style-name="P116" svg:width="0.269cm" svg:height="0.304cm" svg:x="3.637cm" svg:y="2.748cm"><draw:text-box><text:p text:style-name="P78"><text:span text:style-name="T95">20</text:span></text:p></draw:text-box></draw:frame><draw:frame draw:style-name="gr72" draw:text-style-name="P102" svg:width="0.269cm" svg:height="0.302cm" svg:x="2.981cm" svg:y="3.496cm"><draw:text-box><text:p text:style-name="P78"><text:span text:style-name="T77">12</text:span></text:p></draw:text-box></draw:frame><draw:frame draw:style-name="gr140" draw:text-style-name="P102" svg:width="0.244cm" svg:height="0.302cm" svg:x="2.614cm" svg:y="4.242cm"><draw:text-box><text:p text:style-name="P78"><text:span text:style-name="T77">6</text:span></text:p></draw:text-box></draw:frame><draw:frame draw:style-name="gr118" draw:text-style-name="P102" svg:width="0.242cm" svg:height="0.302cm" svg:x="2.588cm" svg:y="5.015cm"><draw:text-box><text:p text:style-name="P78"><text:span text:style-name="T96">2</text:span></text:p></draw:text-box></draw:frame><draw:frame draw:style-name="gr76" draw:text-style-name="P102" svg:width="0.244cm" svg:height="0.479cm" svg:x="2.777cm" svg:y="5.747cm"><draw:text-box><text:p/></draw:text-box></draw:frame><draw:path draw:style-name="gr168" draw:text-style-name="P117"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15" svg:width="0.964cm" svg:height="0.336cm" svg:x="3.586cm" svg:y="0.686cm"><draw:text-box><text:p text:style-name="P78"><text:span text:style-name="T97">Najprije </text:span></text:p></draw:text-box></draw:frame><draw:frame draw:style-name="gr170" draw:text-style-name="P102" svg:width="6.432cm" svg:height="0.302cm" svg:x="5.722cm" svg:y="2.03cm"><draw:text-box><text:p text:style-name="P78"><text:span text:style-name="T78">Smanjenje potrošnje energije mjerama energetske učinkovitosti</text:span></text:p></draw:text-box></draw:frame><draw:frame draw:style-name="gr171" draw:text-style-name="P116" svg:width="3.837cm" svg:height="0.304cm" svg:x="6.999cm" svg:y="2.748cm"><draw:text-box><text:p text:style-name="P78"><text:span text:style-name="T98">Ulaganje u nuklearna rješenja</text:span></text:p></draw:text-box></draw:frame><draw:frame draw:style-name="gr172" draw:text-style-name="P102" svg:width="5.867cm" svg:height="0.302cm" svg:x="6.04cm" svg:y="3.574cm"><draw:text-box><text:p text:style-name="P78"><text:span text:style-name="T78">Promicanje lokalnih mjera kao što su energetske zajednice</text:span></text:p></draw:text-box></draw:frame><draw:frame draw:style-name="gr173" draw:text-style-name="P116" svg:width="3.305cm" svg:height="0.304cm" svg:x="7.356cm" svg:y="4.382cm"><draw:text-box><text:p text:style-name="P78"><text:span text:style-name="T98">Veća elektrifikacija</text:span></text:p></draw:text-box></draw:frame><draw:frame draw:style-name="gr174" draw:text-style-name="P102" svg:width="0.657cm" svg:height="0.302cm" svg:x="8.162cm" svg:y="5.105cm"><draw:text-box><text:p text:style-name="P78"><text:span text:style-name="T78">Ostalo</text:span></text:p></draw:text-box></draw:frame><draw:path draw:style-name="gr175" draw:text-style-name="P118"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02" svg:width="1.235cm" svg:height="0.302cm" svg:x="7.871cm" svg:y="5.837cm"><draw:text-box><text:p text:style-name="P78"><text:span text:style-name="T78">Ne znam</text:span></text:p></draw:text-box></draw:frame><draw:frame draw:style-name="gr74" draw:text-style-name="P102" svg:width="0.267cm" svg:height="0.302cm" svg:x="15.288cm" svg:y="1.26cm"><draw:text-box><text:p text:style-name="P78"><text:span text:style-name="T77">56</text:span></text:p></draw:text-box></draw:frame><draw:frame draw:style-name="gr74" draw:text-style-name="P102" svg:width="0.267cm" svg:height="0.302cm" svg:x="14.21cm" svg:y="2.006cm"><draw:text-box><text:p text:style-name="P78"><text:span text:style-name="T77">40</text:span></text:p></draw:text-box></draw:frame><draw:frame draw:style-name="gr177" draw:text-style-name="P116" svg:width="0.267cm" svg:height="0.304cm" svg:x="13.67cm" svg:y="2.748cm"><draw:text-box><text:p text:style-name="P78"><text:span text:style-name="T95">32</text:span></text:p></draw:text-box></draw:frame><draw:frame draw:style-name="gr118" draw:text-style-name="P102" svg:width="0.242cm" svg:height="0.302cm" svg:x="13.467cm" svg:y="3.496cm"><draw:text-box><text:p text:style-name="P78"><text:span text:style-name="T77">2</text:span></text:p></draw:text-box></draw:frame><draw:frame draw:style-name="gr74" draw:text-style-name="P102" svg:width="0.267cm" svg:height="0.302cm" svg:x="12.591cm" svg:y="4.242cm"><draw:text-box><text:p text:style-name="P78"><text:span text:style-name="T77">16</text:span></text:p></draw:text-box></draw:frame><draw:frame draw:style-name="gr140" draw:text-style-name="P102" svg:width="0.244cm" svg:height="0.302cm" svg:x="11.908cm" svg:y="5.003cm"><draw:text-box><text:p text:style-name="P78"><text:span text:style-name="T77">3</text:span></text:p></draw:text-box></draw:frame><draw:frame draw:style-name="gr75" draw:text-style-name="P102" svg:width="0.242cm" svg:height="0.479cm" svg:x="12.175cm" svg:y="5.747cm"><draw:text-box><text:p/></draw:text-box></draw:frame><draw:frame draw:style-name="gr178" draw:text-style-name="P100" svg:width="5.906cm" svg:height="1.153cm" svg:x="5.609cm" svg:y="1.157cm"><draw:text-box><text:p text:style-name="P78"><text:span text:style-name="T78">Razvoj većeg kapaciteta za energiju iz obnovljivih izvora putem npr. novih vjetroelektrana i solarnih parkova </text:span></text:p></draw:text-box></draw:frame></draw:g>Promatrajući rezultate na razini zemlje, pokretači prelaska na fosilna goriva<text:span text:style-name="T2"> odražavaju</text:span> energetsko okruženje svake zemlje. Potpora za nuklearna rješenja kao prvi odgovor najveća je u Poljskoj (30 % u odnosu na 20 % u 27 država članica EU-a), Bugarskoj i Švedskoj (po 25 %) te Slovačkoj (24 %), zemljama koje već djeluju ili aktivno razvijaju nuklearne kapacitete, dok je najniža u Cipru i Malti (10 %) te Mađarskoj i Irskoj (11 %), od kojih nijedna nema nuklearni program. Francuska se ističe kao iznimka: unatoč dugotrajnom oslanjanju na nuklearnu energiju, 20 % francuskih ispitanika prvo je navodi (isto kao i prosjek EU-27) i umjesto toga predvodi EU u mjerama energetske učinkovitosti (22 %, uz Luksemburg s 23 %), a ne u obnovljivim izvorima energije, koje spominju manje od većine drugih zemalja (30 %). S druge strane, kapaciteti za energiju iz obnovljivih izvora prevladavaju u južnoj i jugoistočnoj Europi, pri čemu su Hrvatska, Malta, Cipar, Mađarska i Španjolska prvo naveli da je njihov kapacitet 44–46 %, što je znatno iznad prosjeka EU-27 od 35 %, što vjerojatno odražava jači percipirani solarni potencijal. Od prvog do drugog spominjanja gotovo svugdje (s 12 % na 22 % na razini 27 država članica EU-a), osobito na Malti (13 % na 29 %) i Cipru (14 % na 28 %), lokalne mjere koje se temelje na zajednici također dobivaju na važnosti, što upućuje na to da se ta rješenja smatraju vrijednom nadopunom, a ne glavnim prioritetom. Naposljetku, odgovori „ne znam” češći su u nordijskim i baltičkim zemljama, Finskoj i Švedskoj (12 %), Bugarskoj, <text:soft-page-break/>Češkoj i Danskoj (10 %), u usporedbi s Maltom (1 %), Luksemburgom (2 %) ili Španjolskom i Irskom (5 %). </text:p>
        <text:p text:style-name="Standard"/>
        <text:p text:style-name="StyleDefaut11grasItalique">Rod i obrazovanje više oblikuju stavove prema nuklearnoj energiji nego prema obnovljivim izvorima energije </text:p>
        <text:p text:style-name="Standard">Pojavljuje se i jasna rodna razlika u pogledu nuklearne energije, koju navodi ukupno 35 % muškaraca u usporedbi s 29 % žena, dok su stajališta o obnovljivim izvorima energije uglavnom slična u svim rodovima. </text:p>
        <text:p text:style-name="Standard">Razine obrazovanja više oblikuju stavove prema nuklearnoj energiji nego prema obnovljivim izvorima energije: potpora za nuklearna rješenja raste s 24 % među onima s najnižom razinom obrazovanja na 36 % među najobrazovanijima, što je razlika od 12 bodova, dok se obnovljivi izvori energije tek neznatno razlikuju (52 % do 59 %); ispitanici s nižim razinama obrazovanja također imaju znatno veću vjerojatnost da će odgovoriti "ne znam" (11%, naspram 5% među visokoobrazovanim). </text:p>
        <text:p text:style-name="Standard"/>
        <text:h text:style-name="P74" text:outline-level="2"><text:bookmark-start text:name="__RefHeading___Toc4068_3967327191"/>3.2 Rast cijena energije: smanjenje potrošnje umjesto strukturnih promjena <text:bookmark-end text:name="__RefHeading___Toc4068_3967327191"/></text:h>
        <text:p text:style-name="StyleDefaut11grasItalique">Suočeni s rastućim cijenama energije, Europljani uglavnom smanjuju svoju potrošnju umjesto da ulažu u strukturna rješenja. </text:p>
        <text:p text:style-name="Standard">31 % Europljana izjavilo je da je smanjilo ukupnu potrošnju električne energije kao odgovor na porast cijena energije nakon početka rata u Iranu. Druga najčešća mjera je pomnije praćenje njihove potrošnje energije (27 %), nakon čega slijedi smanjenje potrošnje grijanja ili hlađenja (26 %). Prilagodba potrošnje energije kako bi se ostvarile koristi od nižih cijena ili sati izvan vršnog opterećenja (20 %) i promjena prometnih navika (19 %) također su među najčešće prijavljenim mjerama, što pokazuje da Europljani prilagođavaju svoje ponašanje u nekoliko područja osim grijanja i električne energije. </text:p>
        <text:p text:style-name="Standard"/>
        <text:p text:style-name="Standard"><draw:g text:anchor-type="paragraph" draw:z-index="14" draw:name="Objet de groupe 15" draw:style-name="gr2"><draw:frame draw:style-name="gr147" draw:text-style-name="P76" svg:width="0.389cm" svg:height="0.482cm" svg:x="16.757cm" svg:y="12.309cm"><draw:text-box><text:p/></draw:text-box></draw:frame><draw:path draw:style-name="gr67" draw:text-style-name="P77"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02" svg:width="0.267cm" svg:height="0.302cm" svg:x="15.284cm" svg:y="6.472cm"><draw:text-box><text:p text:style-name="P78"><text:span text:style-name="T81">31</text:span></text:p></draw:text-box></draw:frame><draw:frame draw:style-name="gr119" draw:text-style-name="P107" svg:width="0.267cm" svg:height="0.294cm" svg:x="14.386cm" svg:y="6.917cm"><draw:text-box><text:p text:style-name="P78"><text:span text:style-name="T88">27</text:span></text:p></draw:text-box></draw:frame><draw:frame draw:style-name="gr122" draw:text-style-name="P107" svg:width="0.269cm" svg:height="0.294cm" svg:x="14.162cm" svg:y="7.356cm"><draw:text-box><text:p text:style-name="P78"><text:span text:style-name="T88">26</text:span></text:p></draw:text-box></draw:frame><draw:frame draw:style-name="gr122" draw:text-style-name="P107" svg:width="0.269cm" svg:height="0.294cm" svg:x="12.818cm" svg:y="7.795cm"><draw:text-box><text:p text:style-name="P78"><text:span text:style-name="T88">20</text:span></text:p></draw:text-box></draw:frame><draw:frame draw:style-name="gr121" draw:text-style-name="P107" svg:width="0.239cm" svg:height="0.294cm" svg:x="12.592cm" svg:y="8.248cm"><draw:text-box><text:p text:style-name="P78"><text:span text:style-name="T88">1</text:span></text:p></draw:text-box></draw:frame><draw:frame draw:style-name="gr122" draw:text-style-name="P107" svg:width="0.269cm" svg:height="0.294cm" svg:x="11.92cm" svg:y="8.687cm"><draw:text-box><text:p text:style-name="P78"><text:span text:style-name="T88">16</text:span></text:p></draw:text-box></draw:frame><draw:frame draw:style-name="gr122" draw:text-style-name="P107" svg:width="0.269cm" svg:height="0.294cm" svg:x="11.471cm" svg:y="9.128cm"><draw:text-box><text:p text:style-name="P78"><text:span text:style-name="T88">14</text:span></text:p></draw:text-box></draw:frame><draw:frame draw:style-name="gr122" draw:text-style-name="P107" svg:width="0.269cm" svg:height="0.294cm" svg:x="11.471cm" svg:y="9.569cm"><draw:text-box><text:p text:style-name="P78"><text:span text:style-name="T88">14</text:span></text:p></draw:text-box></draw:frame><draw:frame draw:style-name="gr119" draw:text-style-name="P107" svg:width="0.267cm" svg:height="0.294cm" svg:x="11.248cm" svg:y="10.009cm"><draw:text-box><text:p text:style-name="P78"><text:span text:style-name="T88">13</text:span></text:p></draw:text-box></draw:frame><draw:frame draw:style-name="gr123" draw:text-style-name="P107" svg:width="0.239cm" svg:height="0.479cm" svg:x="10.351cm" svg:y="10.45cm"><draw:text-box><text:p/></draw:text-box></draw:frame><draw:frame draw:style-name="gr148" draw:text-style-name="P102" svg:width="0.241cm" svg:height="0.302cm" svg:x="9.453cm" svg:y="10.899cm"><draw:text-box><text:p text:style-name="P78"><text:span text:style-name="T81">5</text:span></text:p></draw:text-box></draw:frame><draw:frame draw:style-name="gr121" draw:text-style-name="P107" svg:width="0.239cm" svg:height="0.294cm" svg:x="8.558cm" svg:y="11.342cm"><draw:text-box><text:p text:style-name="P78"><text:span text:style-name="T88">1</text:span></text:p></draw:text-box></draw:frame><draw:frame draw:style-name="gr119" draw:text-style-name="P107" svg:width="0.267cm" svg:height="0.294cm" svg:x="10.8cm" svg:y="11.781cm"><draw:text-box><text:p text:style-name="P78"><text:span text:style-name="T88">11</text:span></text:p></draw:text-box></draw:frame><draw:frame draw:style-name="gr121" draw:text-style-name="P107" svg:width="0.239cm" svg:height="0.294cm" svg:x="9.006cm" svg:y="12.221cm"><draw:text-box><text:p text:style-name="P78"><text:span text:style-name="T88">3</text:span></text:p></draw:text-box></draw:frame><draw:frame draw:style-name="gr149" draw:text-style-name="P102" svg:width="4.774cm" svg:height="0.302cm" svg:x="4.188cm" svg:y="6.423cm"><draw:text-box><text:p text:style-name="P78"><text:span text:style-name="T78">Smanjena ukupna potrošnja električne energije</text:span></text:p></draw:text-box></draw:frame><draw:frame draw:style-name="gr150" draw:text-style-name="P107" svg:width="5.03cm" svg:height="0.294cm" svg:x="3.217cm" svg:y="6.853cm"><draw:text-box><text:p text:style-name="P78"><text:span text:style-name="T89">Pomnije pratite potrošnju energije</text:span></text:p></draw:text-box></draw:frame><draw:frame draw:style-name="gr151" draw:text-style-name="P107" svg:width="3.987cm" svg:height="0.294cm" svg:x="5.004cm" svg:y="7.268cm"><draw:text-box><text:p text:style-name="P78"><text:span text:style-name="T89">Smanjenje korištenja grijanja ili hlađenja</text:span></text:p></draw:text-box></draw:frame><draw:frame draw:style-name="gr152" draw:text-style-name="P107" svg:width="6.758cm" svg:height="0.294cm" svg:x="2.111cm" svg:y="8.224cm"><draw:text-box><text:p text:style-name="P78"><text:span text:style-name="T89">Promijenili ste navike prijevoza kako biste smanjili potrošnju energije</text:span></text:p></draw:text-box></draw:frame><draw:frame draw:style-name="gr153" draw:text-style-name="P107" svg:width="4.395cm" svg:height="0.294cm" svg:x="3.784cm" svg:y="8.638cm"><draw:text-box><text:p text:style-name="P78"><text:span text:style-name="T89">Ulaganje u energetski učinkovitije uređaje</text:span></text:p></draw:text-box></draw:frame><draw:frame draw:style-name="gr154" draw:text-style-name="P107" svg:width="5.453cm" svg:height="0.294cm" svg:x="2.78cm" svg:y="9.104cm"><draw:text-box><text:p text:style-name="P78"><text:span text:style-name="T89">Usporedba ili promjena dobavljača energije ili ugovora</text:span></text:p></draw:text-box></draw:frame><draw:frame draw:style-name="gr155" draw:text-style-name="P107" svg:width="8.259cm" svg:height="0.294cm" svg:x="0.418cm" svg:y="9.532cm"><draw:text-box><text:p text:style-name="P78"><text:span text:style-name="T89">Ugrađena ili razmatrana ugradnja rješenja za obnovljivu energiju (npr. solarne ploče)</text:span></text:p></draw:text-box></draw:frame><draw:frame draw:style-name="gr156" draw:text-style-name="P107" svg:width="5.744cm" svg:height="0.294cm" svg:x="2.485cm" svg:y="9.972cm"><draw:text-box><text:p text:style-name="P78"><text:span text:style-name="T89">Poboljšana izolacija ili energetska učinkovitost vašeg doma</text:span></text:p></draw:text-box></draw:frame><draw:frame draw:style-name="gr157" draw:text-style-name="P107" svg:width="6.891cm" svg:height="0.294cm" svg:x="3.482cm" svg:y="10.423cm"><draw:text-box><text:p text:style-name="P78"><text:span text:style-name="T89">Korišteni pametni alati ili aplikacije za upravljanje potrošnjom energije</text:span></text:p></draw:text-box></draw:frame><draw:frame draw:style-name="gr158" draw:text-style-name="P109" svg:width="3.499cm" svg:height="0.302cm" svg:x="4.891cm" svg:y="10.905cm"><draw:text-box><text:p text:style-name="P104"><text:span text:style-name="T78">Pridruživanje energetskoj zajednici</text:span></text:p></draw:text-box></draw:frame><draw:frame draw:style-name="gr159" draw:text-style-name="P110" svg:width="0.93cm" svg:height="0.294cm" svg:x="6.96cm" svg:y="11.317cm"><draw:text-box><text:p text:style-name="P104"><text:span text:style-name="T89">Ostalo</text:span></text:p></draw:text-box></draw:frame><draw:frame draw:style-name="gr160" draw:text-style-name="P107" svg:width="0.835cm" svg:height="0.294cm" svg:x="7.073cm" svg:y="11.776cm"><draw:text-box><text:p text:style-name="P78"><text:span text:style-name="T89">Nijedna</text:span></text:p></draw:text-box></draw:frame><draw:frame draw:style-name="gr161" draw:text-style-name="P107" svg:width="2.04cm" svg:height="0.479cm" svg:x="9.192cm" svg:y="5.782cm"><draw:text-box><text:p/></draw:text-box></draw:frame><draw:frame draw:style-name="gr162" draw:text-style-name="P111" svg:width="0.743cm" svg:height="0.479cm" svg:x="0.506cm" svg:y="6.357cm"><draw:text-box><text:p/></draw:text-box></draw:frame><draw:frame draw:style-name="gr163" draw:text-style-name="P100" svg:width="13.865cm" svg:height="0.835cm" svg:x="0.374cm" svg:y="5.419cm"><draw:text-box><text:p text:style-name="P78"><text:span text:style-name="T89">Q10 </text:span><text:span text:style-name="T94">Koje ste od sljedećih mjera, ako ih imate, poduzeli kao odgovor na povećanje cijena energije nakon početka rata u Iranu (krajem veljače 2026.) kako biste aktivnije smanjili potrošnju energije? </text:span></text:p></draw:text-box></draw:frame><draw:frame draw:style-name="gr164" draw:text-style-name="P112" svg:width="7.571cm" svg:height="1.031cm" svg:x="0.624cm" svg:y="7.474cm"><draw:text-box><text:p text:style-name="P104"><text:span text:style-name="T89">Prilagođeno korištenje energije kako bi se ostvarile koristi od nižih cijena ili smanjene potrošnje u</text:span> <text:span text:style-name="T78">satima s višim cijenama</text:span></text:p></draw:text-box></draw:frame><draw:frame draw:style-name="gr165" draw:text-style-name="P114" svg:width="2.816cm" svg:height="0.544cm" svg:x="5.241cm" svg:y="12.071cm"><draw:text-box><text:p text:style-name="P113"><text:span text:style-name="T89">Ne znam</text:span></text:p></draw:text-box></draw:frame></draw:g>S druge strane, mnogo se rjeđe navode strukturna i često skuplja ili dugoročnija rješenja: ulaganje u energetski učinkovite uređaje (16 %), usporedba ili promjena dobavljača energije ili ugovora (14 %), ugradnja rješenja za obnovljivu energiju kao što su solarne ploče (14 %) i poboljšanje kućne izolacije (13 %) znatno zaostaju za prethodno navedenim prilagodbama ponašanja. Digitalni alati za upravljanje potrošnjom energije (9 %) i pridruživanje energetskoj zajednici (5 %) još se rjeđe spominju, što potvrđuje da su svakodnevne promjene u ponašanju i dalje daleko najpoželjniji odgovor na rast cijena, prije bilo kakvog rješenja temeljenog na ulaganjima. </text:p>
        <text:p text:style-name="Standard"/>
        <text:p text:style-name="Standard">Naime, dok 11 % Europljana kaže da uopće nije promijenilo svoje navike potrošnje energije, samo 3 % njih kaže da ne zna, što upućuje na to da većina Europljana ima prilično jasan osjećaj jesu li i na koji način prilagodili svoje ponašanje. </text:p>
        <text:p text:style-name="StyleDefaut11grasItalique">Grčka i Francuska najviše su smanjile potrošnju, dok Malta i Luksemburg najviše ulažu u strukturna rješenja </text:p>
        <text:p text:style-name="Standard">Kad je riječ o rezultatima na razini zemlje, Grčka i Francuska ističu se intenzitetom svojeg bihevioralnog odgovora i svrstavaju se među vodeće zemlje u pogledu nekoliko mjera odjednom: Grčka predvodi u smanjenju potrošnje električne energije (43 % u odnosu na 31 % u 27 država članica EU-a), smanjenju potrošnje grijanja ili hlađenja (36 % u odnosu na 26 u 27 država članica EU-a) i promjeni opskrbljivača energijom (20 % u odnosu na 14 % u 27 država članica EU-a), dok je Francuska među trima najboljima u smanjenju potrošnje električne energije (36 % u odnosu na 31 % u 27 država članica EU-a), smanjenju potrošnje grijanja ili hlađenja (34 % u odnosu na 26 % u 27 država članica EU-a) i promjeni prometnih navika (27 % u odnosu na 19 % u 27 država članica EU-a), što upućuje na to da su te dvije zemlje uložile najveći ukupni napor u smanjenje potrošnje energije. </text:p>
        <text:p text:style-name="Standard"/>
        <text:p text:style-name="Standard"><text:soft-page-break/>Malta je na vrhu popisa pametnih alata ili aplikacija (27 %), kućne izolacije (25 %), energetski učinkovitih uređaja (24 %) i pridruživanja energetskoj zajednici (14 %), pri čemu je Luksemburg dosljedno na drugom ili trećem mjestu po istim stavkama (28 % za ugradnju rješenja za obnovljive izvore energije, 22 % za pametne alate, 13 % za energetske zajednice), što je obrazac koji je vjerojatno povezan s manjim, bogatijim zemljama u kojima su ulaganja s višim troškovima pristupačnija. </text:p>
        <text:p text:style-name="Standard"/>
        <text:p text:style-name="Standard">Na drugom kraju spektra Finska bilježi daleko najveći udio ispitanika koji uopće nisu poduzeli nikakve mjere (25 % u odnosu na 11 % za EU27), u kombinaciji s nekim od najnižih rezultata u gotovo svim bihevioralnim polugama (13 % za smanjenje upotrebe grijanja ili hlađenja, 9 % za energetski učinkovite uređaje, 2 % za energetske zajednice), što bi moglo odražavati već regulirane ili relativno niske cijene energije ili energetski učinkovit stambeni fond. Latvija, Litva i Slovačka imaju uglavnom sličan profil, s visokim udjelom odgovora „nijedan” (18 – 20 %). Slovenija i Hrvatska posebno se ističu u pogledu prilagodbe potrošnje energije kako bi imale koristi od izvanvršnih sati, koje navodi 38 % odnosno 31 % ispitanika, što je znatno iznad prosjeka EU-27 od 20 %, što upućuje na potencijalno razvijenije ili privlačnije sustave određivanja cijena za vrijeme uporabe u tim dvjema zemljama. </text:p>
        <text:p text:style-name="Standard"/>
        <text:p text:style-name="Standard">Naposljetku, Rumunjska i Bugarska kombiniraju snažan angažman u praćenju potrošnje (36 % i 24 %) i ulaganje u učinkovite uređaje ili izolaciju (20 – 23 %) s izrazito niskom sklonošću promjeni opskrbljivača energijom (5 % u objema zemljama), što može odražavati manje konkurentno ili manje dostupno energetsko tržište. </text:p>
        <text:p text:style-name="Standard"/>
        <text:p text:style-name="P53">Dob je pokretač angažmana u smanjenju potrošnje energije </text:p>
        <text:p text:style-name="P52">Sociodemografske raščlambe otkrivaju jasan generacijski obrazac u načinu na koji su Europljani odgovorili na rastuće cijene energije: vjerojatnije je da su stariji ispitanici (55+) smanjili svoju potrošnju električne energije (38 % u odnosu na 23 – 24 % među onima mlađima od 40 godina) i pomnije pratili svoju potrošnju energije (32 % u odnosu na 22 %), dok se mlađi ispitanici ističu većom upotrebom pametnih alata ili aplikacija (13 % među osobama u dobi od 15 do 24 godine u odnosu na 7 % među osobama u dobi od 55+ godina) i pridruživanjem energetskoj zajednici (7 % u odnosu na 2 %). </text:p>
        <text:p text:style-name="Standard"/>
        <text:p text:style-name="P36"/>
      </text:section>
      <text:h text:style-name="Heading_20_1" text:outline-level="1"><text:bookmark-start text:name="__RefHeading___Toc4070_3967327191"/>4. Percepcija trgovinske politike i gospodarskog suvereniteta<text:bookmark-end text:name="__RefHeading___Toc4070_3967327191"/></text:h>
      <text:section text:style-name="Sect2" text:name="Section4">
        <text:h text:style-name="Heading_20_2" text:outline-level="2"><text:bookmark-start text:name="__RefHeading___Toc4072_3967327191"/>4.1 Suradnja u trgovinskim pregovorima<text:bookmark-end text:name="__RefHeading___Toc4072_3967327191"/></text:h>
        <text:p text:style-name="StyleDefaut11grasItalique">Dvije trećine Europljana smatra da bi EU trebao diversificirati svoju trgovinu i da države članice zajedno bolje pregovaraju </text:p>
        <text:p text:style-name="Standard"><draw:g text:anchor-type="paragraph" draw:z-index="29" draw:name="Objet de groupe 17" draw:style-name="gr2"><draw:frame draw:style-name="gr23" draw:text-style-name="P84" svg:width="11.085cm" svg:height="0.992cm" svg:x="1.321cm" svg:y="0.834cm"><draw:text-box><text:p text:style-name="P83"><text:span text:style-name="T61">Pitanje 6. U kojoj se mjeri slažete sa sljedećim izjavama?</text:span></text:p></draw:text-box></draw:frame><draw:frame draw:style-name="gr24" draw:text-style-name="P85" svg:width="14.876cm" svg:height="0.622cm" svg:x="1.344cm" svg:y="1.704cm"><draw:text-box><text:p text:style-name="P83"><text:span text:style-name="T62">EU bi trebao ojačati svoju gospodarsku neovisnost diversifikacijom svojih trgovinskih odnosa </text:span></text:p></draw:text-box></draw:frame><draw:frame draw:style-name="gr25" draw:text-style-name="P86"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86" svg:width="15.135cm" svg:height="0.433cm" svg:x="0.688cm" svg:y="2.586cm"><draw:image xlink:href="Pictures/100000000000038C0000001A68C3D201477F9430.png" xlink:type="simple" xlink:show="embed" xlink:actuate="onLoad" draw:mime-type="image/png"><text:p/></draw:image></draw:frame><draw:frame draw:style-name="gr24" draw:text-style-name="P84" svg:width="2.497cm" svg:height="0.983cm" svg:x="0.919cm" svg:y="2.554cm"><draw:text-box><text:p text:style-name="P83"><text:span text:style-name="T61">Potpuno suglasni</text:span></text:p></draw:text-box></draw:frame><draw:frame draw:style-name="gr24" draw:text-style-name="P84" svg:width="2.726cm" svg:height="0.622cm" svg:x="4.194cm" svg:y="2.526cm"><draw:text-box><text:p text:style-name="P83"><text:span text:style-name="T61">Želi se složiti</text:span></text:p></draw:text-box></draw:frame><draw:frame draw:style-name="gr24" draw:text-style-name="P84" svg:width="3.225cm" svg:height="0.983cm" svg:x="7.833cm" svg:y="2.577cm"><draw:text-box><text:p text:style-name="P83"><text:span text:style-name="T61">Želja za neslaganjem</text:span></text:p></draw:text-box></draw:frame><draw:frame draw:style-name="gr27" draw:text-style-name="P84" svg:width="3.444cm" svg:height="0.638cm" svg:x="11.982cm" svg:y="2.54cm"><draw:text-box><text:p text:style-name="P83"><text:span text:style-name="T61">Uopće se ne slažem</text:span></text:p></draw:text-box></draw:frame><draw:frame draw:style-name="gr24" draw:text-style-name="P84" svg:width="2.17cm" svg:height="0.622cm" svg:x="15.795cm" svg:y="2.554cm"><draw:text-box><text:p text:style-name="P83"><text:span text:style-name="T61">Ne znam</text:span></text:p></draw:text-box></draw:frame></draw:g></draw:g>65 % Europljana slaže se da bi EU trebao ojačati svoju gospodarsku neovisnost diversifikacijom svojih trgovinskih odnosa, uključujući 26 % onih koji se u potpunosti slažu i 39 % onih koji se obično slažu. Samo 24 % ispitanika ne slaže se (9 % se u potpunosti ne slaže, 15 % se ne slaže), dok 11 % ne može reći bi li to bilo korisno ili ne. </text:p>
        <text:p text:style-name="Standard"><draw:g text:anchor-type="paragraph" draw:z-index="15" draw:name="Objet de groupe 16" draw:style-name="gr2"><draw:path draw:style-name="gr80" draw:text-style-name="P77" svg:width="3.729cm" svg:height="3.493cm" svg:x="0.93cm" svg:y="2.194cm" svg:viewBox="0 0 3730 3494" svg:d="M3730 0h-3730v941h3730zM3291 2552h-3291v942h3291z"><text:p/></draw:path><draw:path draw:style-name="gr81" draw:text-style-name="P94" svg:width="6.038cm" svg:height="3.493cm" svg:x="4.221cm" svg:y="2.194cm" svg:viewBox="0 0 6039 3494" svg:d="M6039 0h-5600v941h5600zM5600 2552h-5600v942h5600z"><text:p/></draw:path><draw:path draw:style-name="gr82" draw:text-style-name="P95" svg:width="2.58cm" svg:height="3.493cm" svg:x="9.819cm" svg:y="2.194cm" svg:viewBox="0 0 2581 3494" svg:d="M2581 0h-2142v941h2142zM2439 2552h-2439v942h2439z"><text:p/></draw:path><draw:path draw:style-name="gr83" draw:text-style-name="P96" svg:width="1.445cm" svg:height="3.493cm" svg:x="12.259cm" svg:y="2.194cm" svg:viewBox="0 0 1446 3494" svg:d="M1446 0h-1304v941h1304zM1446 2552h-1446v942h1446z"><text:p/></draw:path><draw:path draw:style-name="gr85" draw:text-style-name="P97" svg:width="1.574cm" svg:height="3.493cm" svg:x="13.702cm" svg:y="2.194cm" svg:viewBox="0 0 1575 3494" svg:d="M1575 0h-1575v941h1575zM1575 2552h-1575v942h1575z"><text:p/></draw:path><draw:frame draw:style-name="gr74" draw:text-style-name="P102" svg:width="0.267cm" svg:height="0.302cm" svg:x="2.667cm" svg:y="2.577cm"><draw:text-box><text:p text:style-name="P78"><text:span text:style-name="T77">26</text:span></text:p></draw:text-box></draw:frame><draw:frame draw:style-name="gr72" draw:text-style-name="P102" svg:width="0.269cm" svg:height="0.302cm" svg:x="2.452cm" svg:y="5.135cm"><draw:text-box><text:p text:style-name="P78"><text:span text:style-name="T77">23</text:span></text:p></draw:text-box></draw:frame><draw:frame draw:style-name="gr73" draw:text-style-name="P102" svg:width="0.246cm" svg:height="0.302cm" svg:x="7.335cm" svg:y="2.577cm"><draw:text-box><text:p text:style-name="P78"><text:span text:style-name="T77">3</text:span></text:p></draw:text-box></draw:frame><draw:frame draw:style-name="gr140" draw:text-style-name="P102" svg:width="0.244cm" svg:height="0.302cm" svg:x="6.904cm" svg:y="5.135cm"><draw:text-box><text:p text:style-name="P78"><text:span text:style-name="T77">3</text:span></text:p></draw:text-box></draw:frame><draw:frame draw:style-name="gr74" draw:text-style-name="P102" svg:width="0.267cm" svg:height="0.302cm" svg:x="11.213cm" svg:y="2.577cm"><draw:text-box><text:p text:style-name="P78"><text:span text:style-name="T77">15</text:span></text:p></draw:text-box></draw:frame><draw:frame draw:style-name="gr74" draw:text-style-name="P102" svg:width="0.267cm" svg:height="0.302cm" svg:x="10.924cm" svg:y="5.135cm"><draw:text-box><text:p text:style-name="P78"><text:span text:style-name="T77">17</text:span></text:p></draw:text-box></draw:frame><draw:frame draw:style-name="gr76" draw:text-style-name="P102" svg:width="0.244cm" svg:height="0.479cm" svg:x="12.997cm" svg:y="2.577cm"><draw:text-box><text:p/></draw:text-box></draw:frame><draw:frame draw:style-name="gr74" draw:text-style-name="P102" svg:width="0.267cm" svg:height="0.302cm" svg:x="12.864cm" svg:y="5.135cm"><draw:text-box><text:p text:style-name="P78"><text:span text:style-name="T77">10</text:span></text:p></draw:text-box></draw:frame><draw:frame draw:style-name="gr74" draw:text-style-name="P102" svg:width="0.267cm" svg:height="0.302cm" svg:x="14.373cm" svg:y="2.577cm"><draw:text-box><text:p text:style-name="P78"><text:span text:style-name="T77">11</text:span></text:p></draw:text-box></draw:frame><draw:frame draw:style-name="gr74" draw:text-style-name="P102" svg:width="0.267cm" svg:height="0.302cm" svg:x="14.373cm" svg:y="5.135cm"><draw:text-box><text:p text:style-name="P78"><text:span text:style-name="T77">11</text:span></text:p></draw:text-box></draw:frame><draw:frame draw:style-name="gr141" draw:text-style-name="P102" svg:width="10.379cm" svg:height="0.302cm" svg:x="1.036cm" svg:y="4.45cm"><draw:text-box><text:p text:style-name="P78"><text:span text:style-name="T78">Države članice mogu ostvariti bolje rezultate u trgovinskim pregovorima suradnjom na razini EU-a</text:span></text:p></draw:text-box></draw:frame><draw:frame draw:style-name="gr142" draw:text-style-name="P102" svg:width="9.309cm" svg:height="0.302cm" svg:x="1.036cm" svg:y="1.88cm"><draw:text-box><text:p text:style-name="P78"><text:span text:style-name="T78">EU bi trebao ojačati svoju gospodarsku neovisnost diversifikacijom svojih trgovinskih odnosa</text:span></text:p></draw:text-box></draw:frame><draw:frame draw:style-name="gr143" draw:text-style-name="P108" svg:width="0.743cm" svg:height="0.479cm" svg:x="0.399cm" svg:y="0.884cm"><draw:text-box><text:p/></draw:text-box></draw:frame><draw:frame draw:style-name="gr144" draw:text-style-name="P100" svg:width="11.35cm" svg:height="0.74cm" svg:x="0.796cm" svg:y="0.681cm"><draw:text-box><text:p text:style-name="P78"><text:span text:style-name="T92">Q6</text:span> <text:span text:style-name="T93">U kojoj se mjeri slažete ili ne slažete sa sljedećim izjavama ? </text:span></text:p></draw:text-box></draw:frame><draw:g draw:style-name="gr26"><draw:polygon draw:style-name="gr80" draw:text-style-name="P77" svg:width="0.129cm" svg:height="0.129cm" svg:x="3.145cm" svg:y="1.399cm" svg:viewBox="0 0 130 130" draw:points="0,130 130,130 130,0 0,0"><text:p/></draw:polygon><draw:polygon draw:style-name="gr81" draw:text-style-name="P94" svg:width="0.129cm" svg:height="0.129cm" svg:x="4.99cm" svg:y="1.399cm" svg:viewBox="0 0 130 130" draw:points="0,130 130,130 130,0 0,0"><text:p/></draw:polygon><draw:polygon draw:style-name="gr82" draw:text-style-name="P95" svg:width="0.129cm" svg:height="0.129cm" svg:x="6.911cm" svg:y="1.399cm" svg:viewBox="0 0 130 130" draw:points="0,130 130,130 130,0 0,0"><text:p/></draw:polygon><draw:polygon draw:style-name="gr83" draw:text-style-name="P96" svg:width="0.129cm" svg:height="0.129cm" svg:x="9.13cm" svg:y="1.399cm" svg:viewBox="0 0 130 130" draw:points="0,130 130,130 130,0 0,0"><text:p/></draw:polygon><draw:frame draw:style-name="gr145" draw:text-style-name="P102" svg:width="1.733cm" svg:height="0.302cm" svg:x="3.331cm" svg:y="1.355cm"><draw:text-box><text:p text:style-name="P78"><text:span text:style-name="T81">Potpuno suglasni</text:span></text:p></draw:text-box></draw:frame><draw:polygon draw:style-name="gr85" draw:text-style-name="P97" svg:width="0.13cm" svg:height="0.129cm" svg:x="11.259cm" svg:y="1.399cm" svg:viewBox="0 0 131 130" draw:points="0,130 131,130 131,0 0,0"><text:p/></draw:polygon><draw:frame draw:style-name="gr86" draw:text-style-name="P102" svg:width="1.976cm" svg:height="0.302cm" svg:x="9.324cm" svg:y="1.355cm"><draw:text-box><text:p text:style-name="P78"><text:span text:style-name="T82">Uopće se ne slažem</text:span></text:p></draw:text-box></draw:frame><draw:frame draw:style-name="gr146" draw:text-style-name="P102" svg:width="1.186cm" svg:height="0.302cm" svg:x="11.457cm" svg:y="1.355cm"><draw:text-box><text:p text:style-name="P78"><text:span text:style-name="T83">Ne znam</text:span></text:p></draw:text-box></draw:frame><draw:frame draw:style-name="gr65" draw:text-style-name="P101" svg:width="2.005cm" svg:height="0.782cm" svg:x="4.906cm" svg:y="1.212cm"><draw:text-box><text:p text:style-name="P83"><text:span text:style-name="T76">Želi se složiti</text:span></text:p></draw:text-box></draw:frame><draw:frame draw:style-name="gr65" draw:text-style-name="P101" svg:width="2.289cm" svg:height="0.782cm" svg:x="6.814cm" svg:y="1.231cm"><draw:text-box><text:p text:style-name="P83"><text:span text:style-name="T76">Želja za neslaganjem</text:span></text:p></draw:text-box></draw:frame></draw:g></draw:g>Vrlo sličan obrazac pojavljuje se u suradnji na razini EU-a u trgovinskim pregovorima: 62 % Europljana smatra da države članice mogu postići bolje rezultate suradnjom na razini EU-a (23 % u potpunosti se slaže, 39 % obično se slaže). 27 % ispitanika ne slaže se (10 % u cijelosti, 17 % obično), a 11 % ponovno nema jasno mišljenje o toj izjavi. </text:p>
        <text:p text:style-name="Standard">Razina potpore iznimno je dosljedna u objema izjavama: 65 % naspram 62 %, razlika od samo tri boda i udio odgovora „ne znam” identični su (11 %), što upućuje na koherentno stajalište Europljana da autonomniji i usklađeniji trgovinski pristup EU-a ide ruku pod ruku, a ne da se smatra konkurentnim opcijama. Jedna je primjetna nijansa da je udio ispitanika koji se „potpuno slažu” nešto veći za diversifikaciju trgovine (26 %) nego za suradnju <text:soft-page-break/>država članica (23 %), što upućuje na to da gospodarska neovisnost stvara nešto snažniju i odlučniju potporu od institucionalne koordinacije, iako obje ideje imaju vrlo sličnu ukupnu razinu dogovora. </text:p>
        <text:p text:style-name="Standard"/>
        <text:h text:style-name="P74" text:outline-level="2"><text:bookmark-start text:name="__RefHeading___Toc4074_3967327191"/>4.2 Diversifikacija trgovinskih odnosa <text:bookmark-end text:name="__RefHeading___Toc4074_3967327191"/></text:h>
        <text:p text:style-name="StyleDefaut11grasItalique">Potpora većine u svih 27 država članica, uz potporu diversifikaciji trgovine EU-a, jača je u malim otvorenim gospodarstvima i nešto je umjerenija u većim gospodarstvima. </text:p>
        <text:p text:style-name="Standard">Većina se slaže s tom izjavom u svakoj državi članici, u rasponu od 56 % u Švedskoj do 93 % na Malti. Potpora je općenito veća u manjim gospodarstvima: Malta (93 %), Luksemburg (92 %) i Cipar (87 %) na vrhu su ljestvice, a slijede Litva (79 %) i Estonija (78 %). S druge strane, Nizozemska (59 %) i Švedska (56 %) bilježe najniže razine sporazuma, još uvijek većinu, ali znatno bliže ravnomjernoj podjeli. Veća gospodarstva nalaze se blizu ili malo ispod prosjeka EU-27 (65 %): Poljska i Španjolska točno se slažu (65 %), dok Njemačka i Italija iznose 64 %, a Francuska 63 %. To upućuje na to da, iako se ideja diversifikacije trgovine općenito dijeli diljem EU-a, ona je nešto manje snažna, iako još uvijek vrlo čvrsta, u većim, samodostatnijim gospodarstvima nego u manjima i ovisnijima o trgovini. </text:p>
        <text:p text:style-name="Standard"/>
        <text:p text:style-name="StyleDefaut11grasItalique">Potpora suradnji na razini EU-a u trgovinskim pregovorima najviša je u najmanjim državama članicama, a najniža u Francuskoj. </text:p>
        <text:p text:style-name="Standard">Većina se slaže s tom izjavom u svakoj državi članici, iako se razina potpore znatno razlikuje nego za diversifikaciju trgovine, u rasponu od 54 % u Francuskoj do 92 % na Malti i Cipru. Malta i Cipar (po 92 %) i Luksemburg (90 %) znatno su iznad ostatka EU-a, a slijede ih Portugal (77 %) i Estonija (76 %), uglavnom ista skupina manjih gospodarstava koja vode i u diversifikaciji trgovine. Veća gospodarstva ponovno se grupiraju blizu ili ispod prosjeka EU27 (62 %): Njemačka i Španjolska točno se slažu (62 %), Italija je nešto niža (61 %), a Francuska je zabilježila najnižu razinu dogovora u cijelom EU-u (54 %), jedinoj državi članici u kojoj potpora jasno padne ispod praga od 60 %. Poljska (59 %) i Češka (59 %) također su među rezerviranijim zemljama u pogledu te izjave. Općenito, obrazac usko odražava onaj zabilježen za diversifikaciju trgovine, pri čemu manja gospodarstva koja više ovise o trgovini pokazuju najveću želju za koordinacijom na razini EU-a, a posebno veće države članice, Francuska, izražavaju relativno suzdržaniju, iako još uvijek većinu potpore. </text:p>
        <text:p text:style-name="Standard">Uspoređujući te dvije izjave, potpora diversifikaciji trgovine (u prosjeku 65 %) općenito je nešto veća nego za suradnju na razini EU-a u trgovinskim pregovorima (62 %), ali Francuska pokazuje daleko najveći jaz između tih dviju zemalja (63 % naspram 54 %, što je razlika od 9 bodova), što je čini jedinom zemljom ispod 60 % u pogledu suradnje. Danska i Poljska pokazuju sličan, blaži obrazac, dok se Cipar, Švedska i Latvija kreću u suprotnom smjeru, pri čemu se malo više slažu sa suradnjom na razini EU-a nego samo s diversifikacijom. U većini drugih država članica te dvije izjave primaju gotovo identične razine potpore, što upućuje na to da se te dvije ideje općenito smatraju komplementarnima, a ne konkurentnima. </text:p>
        <text:p text:style-name="Standard"/>
        <text:p text:style-name="StyleDefaut11grasItalique">Dob i obrazovanje najdosljedniji su sociodemografski čimbenici koji stoje iza potpore ujedinjenijoj i raznolikijoj trgovinskoj politici EU-a </text:p>
        <text:p text:style-name="Standard">Dob je varijabla koja je najjasnije povezana sa stajalištima o tim dvjema izjavama. Ispitanici u dobi od 55 i više godina pružaju veću potporu od mlađih dobnih skupina u okviru suradnje na razini EU-a u trgovinskim pregovorima (68 %, u usporedbi s 57 % među dobnim skupinama od 25 do 39 godina) i diversifikacije trgovine (71 %, u usporedbi s 59 % među dobnim skupinama od 25 do 39 godina), što je razlika od 11 do 12 postotnih bodova između najpridržanijih i najprivlačnijih dobnih skupina. Razina obrazovanja ima sličnu jasnu ulogu za suradnju na razini EU-a, s 56 % među osobama s niskom razinom obrazovanja na 66 % među visokim obrazovanjem, iako je taj gradijent znatno manje izražen za diversifikaciju trgovine (65 % do 69 %, bez jasnog obrasca). Potpora suradnji na razini EU-a gotovo je identična za muškarce i žene (po 62 %), dok je vjerojatnost da će muškarci poduprijeti diversifikaciju trgovine nešto veća nego za žene (67 % u odnosu na 64 %). Geografske su razlike skromne, ali dosljedne, pri čemu stanovnici ruralnih područja imaju nešto manju potporu od stanovnika gradova, posebno kad je riječ o diversifikaciji trgovine (60 % naspram 66 %). </text:p>
        <text:p text:style-name="Standard"/>
        <text:p text:style-name="P36"/>
      </text:section>
      <text:h text:style-name="Heading_20_1" text:outline-level="1"><text:bookmark-start text:name="__RefHeading___Toc4076_3967327191"/>5. Percepcija glavnih izazova EU-a<text:bookmark-end text:name="__RefHeading___Toc4076_3967327191"/></text:h>
      <text:section text:style-name="Sect2" text:name="Section5">
        <text:h text:style-name="Heading_20_2" text:outline-level="2"><draw:g text:anchor-type="paragraph" draw:z-index="16" draw:name="Objet de groupe 18" draw:style-name="gr2"><draw:path draw:style-name="gr67" draw:text-style-name="P77"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02" svg:width="0.242cm" svg:height="0.302cm" svg:x="15.365cm" svg:y="6.02cm"><draw:text-box><text:p text:style-name="P78"><text:span text:style-name="T81">3</text:span></text:p></draw:text-box></draw:frame><draw:frame draw:style-name="gr119" draw:text-style-name="P107" svg:width="0.267cm" svg:height="0.294cm" svg:x="14.319cm" svg:y="6.465cm"><draw:text-box><text:p text:style-name="P78"><text:span text:style-name="T88">33</text:span></text:p></draw:text-box></draw:frame><draw:frame draw:style-name="gr119" draw:text-style-name="P107" svg:width="0.267cm" svg:height="0.294cm" svg:x="14.143cm" svg:y="6.892cm"><draw:text-box><text:p text:style-name="P78"><text:span text:style-name="T88">32</text:span></text:p></draw:text-box></draw:frame><draw:frame draw:style-name="gr120" draw:text-style-name="P107" svg:width="0.237cm" svg:height="0.294cm" svg:x="13.448cm" svg:y="7.319cm"><draw:text-box><text:p text:style-name="P78"><text:span text:style-name="T88">2</text:span></text:p></draw:text-box></draw:frame><draw:frame draw:style-name="gr119" draw:text-style-name="P107" svg:width="0.267cm" svg:height="0.294cm" svg:x="12.748cm" svg:y="7.747cm"><draw:text-box><text:p text:style-name="P78"><text:span text:style-name="T88">24</text:span></text:p></draw:text-box></draw:frame><draw:frame draw:style-name="gr119" draw:text-style-name="P107" svg:width="0.267cm" svg:height="0.294cm" svg:x="12.575cm" svg:y="8.176cm"><draw:text-box><text:p text:style-name="P78"><text:span text:style-name="T88">23</text:span></text:p></draw:text-box></draw:frame><draw:frame draw:style-name="gr119" draw:text-style-name="P107" svg:width="0.267cm" svg:height="0.294cm" svg:x="12.4cm" svg:y="8.603cm"><draw:text-box><text:p text:style-name="P78"><text:span text:style-name="T88">22</text:span></text:p></draw:text-box></draw:frame><draw:frame draw:style-name="gr72" draw:text-style-name="P102" svg:width="0.269cm" svg:height="0.302cm" svg:x="12.224cm" svg:y="9.028cm"><draw:text-box><text:p text:style-name="P78"><text:span text:style-name="T81">21</text:span></text:p></draw:text-box></draw:frame><draw:frame draw:style-name="gr121" draw:text-style-name="P107" svg:width="0.239cm" svg:height="0.294cm" svg:x="11.702cm" svg:y="9.458cm"><draw:text-box><text:p text:style-name="P78"><text:span text:style-name="T88">1</text:span></text:p></draw:text-box></draw:frame><draw:frame draw:style-name="gr122" draw:text-style-name="P107" svg:width="0.269cm" svg:height="0.294cm" svg:x="11.001cm" svg:y="9.899cm"><draw:text-box><text:p text:style-name="P78"><text:span text:style-name="T88">14</text:span></text:p></draw:text-box></draw:frame><draw:frame draw:style-name="gr123" draw:text-style-name="P107" svg:width="0.239cm" svg:height="0.479cm" svg:x="9.955cm" svg:y="10.326cm"><draw:text-box><text:p/></draw:text-box></draw:frame><draw:frame draw:style-name="gr121" draw:text-style-name="P107" svg:width="0.239cm" svg:height="0.294cm" svg:x="8.733cm" svg:y="10.756cm"><draw:text-box><text:p text:style-name="P78"><text:span text:style-name="T88">1</text:span></text:p></draw:text-box></draw:frame><draw:frame draw:style-name="gr121" draw:text-style-name="P107" svg:width="0.239cm" svg:height="0.294cm" svg:x="8.733cm" svg:y="11.183cm"><draw:text-box><text:p text:style-name="P78"><text:span text:style-name="T88">1</text:span></text:p></draw:text-box></draw:frame><draw:frame draw:style-name="gr121" draw:text-style-name="P107" svg:width="0.239cm" svg:height="0.294cm" svg:x="8.733cm" svg:y="11.61cm"><draw:text-box><text:p text:style-name="P78"><text:span text:style-name="T88">1</text:span></text:p></draw:text-box></draw:frame><draw:frame draw:style-name="gr123" draw:text-style-name="P107" svg:width="0.239cm" svg:height="0.479cm" svg:x="8.96cm" svg:y="10.742cm"><draw:text-box><text:p/></draw:text-box></draw:frame><draw:frame draw:style-name="gr123" draw:text-style-name="P107" svg:width="0.239cm" svg:height="0.479cm" svg:x="8.96cm" svg:y="11.196cm"><draw:text-box><text:p/></draw:text-box></draw:frame><draw:frame draw:style-name="gr123" draw:text-style-name="P107" svg:width="0.239cm" svg:height="0.479cm" svg:x="8.968cm" svg:y="11.61cm"><draw:text-box><text:p/></draw:text-box></draw:frame><draw:frame draw:style-name="gr124" draw:text-style-name="P107" svg:width="1.662cm" svg:height="0.294cm" svg:x="6.502cm" svg:y="5.985cm"><draw:text-box><text:p text:style-name="P78"><text:span text:style-name="T89">Troškovi života</text:span></text:p></draw:text-box></draw:frame><draw:frame draw:style-name="gr125" draw:text-style-name="P107" svg:width="1.87cm" svg:height="0.294cm" svg:x="6.306cm" svg:y="6.414cm"><draw:text-box><text:p text:style-name="P78"><text:span text:style-name="T89">Rat u Ukrajini</text:span></text:p></draw:text-box></draw:frame><draw:frame draw:style-name="gr126" draw:text-style-name="P107" svg:width="2.043cm" svg:height="0.294cm" svg:x="6.301cm" svg:y="6.841cm"><draw:text-box><text:p text:style-name="P78"><text:span text:style-name="T89">Nezakonita migracija</text:span></text:p></draw:text-box></draw:frame><draw:frame draw:style-name="gr127" draw:text-style-name="P107" svg:width="4.13cm" svg:height="0.294cm" svg:x="4.117cm" svg:y="7.267cm"><draw:text-box><text:p text:style-name="P78"><text:span text:style-name="T89">Klimatske promjene i pitanja okoliša</text:span></text:p></draw:text-box></draw:frame><draw:frame draw:style-name="gr128" draw:text-style-name="P107" svg:width="3.123cm" svg:height="0.294cm" svg:x="5.472cm" svg:y="7.698cm"><draw:text-box><text:p text:style-name="P78"><text:span text:style-name="T89">Sigurnosna i obrambena pitanja</text:span></text:p></draw:text-box></draw:frame><draw:frame draw:style-name="gr129" draw:text-style-name="P107" svg:width="1.992cm" svg:height="0.294cm" svg:x="6.179cm" svg:y="8.125cm"><draw:text-box><text:p text:style-name="P78"><text:span text:style-name="T89">Kriminal i terorizam</text:span></text:p></draw:text-box></draw:frame><draw:frame draw:style-name="gr130" draw:text-style-name="P107" svg:width="2.939cm" svg:height="0.294cm" svg:x="5.3cm" svg:y="8.551cm"><draw:text-box><text:p text:style-name="P78"><text:span text:style-name="T89">Nedovoljan gospodarski rast</text:span></text:p></draw:text-box></draw:frame><draw:frame draw:style-name="gr131" draw:text-style-name="P102" svg:width="2.749cm" svg:height="0.302cm" svg:x="5.486cm" svg:y="8.978cm"><draw:text-box><text:p text:style-name="P78"><text:span text:style-name="T78">Sukobi na Bliskom istoku</text:span></text:p></draw:text-box></draw:frame><draw:frame draw:style-name="gr132" draw:text-style-name="P107" svg:width="2.193cm" svg:height="0.294cm" svg:x="6.378cm" svg:y="9.409cm"><draw:text-box><text:p text:style-name="P78"><text:span text:style-name="T89">Socijalne nejednakosti</text:span></text:p></draw:text-box></draw:frame><draw:frame draw:style-name="gr133" draw:text-style-name="P107" svg:width="4.562cm" svg:height="0.294cm" svg:x="3.688cm" svg:y="9.836cm"><draw:text-box><text:p text:style-name="P78"><text:span text:style-name="T89">Dezinformacije i manipulacija informacijama</text:span></text:p></draw:text-box></draw:frame><draw:frame draw:style-name="gr134" draw:text-style-name="P107" svg:width="3.973cm" svg:height="0.294cm" svg:x="4.219cm" svg:y="10.252cm"><draw:text-box><text:p text:style-name="P78"><text:span text:style-name="T89">Utjecaj digitalnih tehnologija na društvo</text:span></text:p></draw:text-box></draw:frame><draw:frame draw:style-name="gr135" draw:text-style-name="P107" svg:width="0.638cm" svg:height="0.294cm" svg:x="7.571cm" svg:y="10.681cm"><draw:text-box><text:p text:style-name="P78"><text:span text:style-name="T89">Ostalo</text:span></text:p></draw:text-box></draw:frame><draw:frame draw:style-name="gr136" draw:text-style-name="P107" svg:width="0.768cm" svg:height="0.294cm" svg:x="7.615cm" svg:y="11.107cm"><draw:text-box><text:p text:style-name="P78"><text:span text:style-name="T89">Nijedna</text:span></text:p></draw:text-box></draw:frame><draw:frame draw:style-name="gr137" draw:text-style-name="P107" svg:width="1.167cm" svg:height="0.294cm" svg:x="7.004cm" svg:y="11.534cm"><draw:text-box><text:p text:style-name="P78"><text:span text:style-name="T89">Ne znam</text:span></text:p></draw:text-box></draw:frame><draw:frame draw:style-name="gr138" draw:text-style-name="P98" svg:width="12.828cm" svg:height="0.652cm" svg:x="2.263cm" svg:y="5.029cm"><draw:text-box><text:p text:style-name="P78"><text:span text:style-name="T90">1. tromjesečje Koji </text:span><text:span text:style-name="T91">su od sljedećih izazova, prema vašem mišljenju, trenutačni glavni izazovi s kojima se EU suočava ?? (moguće je više odgovora, najviše 3)</text:span></text:p></draw:text-box></draw:frame><draw:frame draw:style-name="gr139" draw:text-style-name="P102" svg:width="0.241cm" svg:height="0.479cm" svg:x="15.736cm" svg:y="6.02cm"><draw:text-box><text:p/></draw:text-box></draw:frame><draw:frame draw:style-name="gr123" draw:text-style-name="P107" svg:width="0.239cm" svg:height="0.479cm" svg:x="14.626cm" svg:y="6.465cm"><draw:text-box><text:p/></draw:text-box></draw:frame><draw:frame draw:style-name="gr123" draw:text-style-name="P107" svg:width="0.239cm" svg:height="0.479cm" svg:x="14.49cm" svg:y="6.879cm"><draw:text-box><text:p/></draw:text-box></draw:frame><draw:frame draw:style-name="gr123" draw:text-style-name="P107" svg:width="0.239cm" svg:height="0.479cm" svg:x="13.824cm" svg:y="7.306cm"><draw:text-box><text:p/></draw:text-box></draw:frame><draw:frame draw:style-name="gr123" draw:text-style-name="P107" svg:width="0.239cm" svg:height="0.479cm" svg:x="13.116cm" svg:y="7.737cm"><draw:text-box><text:p/></draw:text-box></draw:frame><draw:frame draw:style-name="gr123" draw:text-style-name="P107" svg:width="0.239cm" svg:height="0.479cm" svg:x="12.878cm" svg:y="8.176cm"><draw:text-box><text:p/></draw:text-box></draw:frame><draw:frame draw:style-name="gr123" draw:text-style-name="P107" svg:width="0.239cm" svg:height="0.479cm" svg:x="12.718cm" svg:y="8.59cm"><draw:text-box><text:p/></draw:text-box></draw:frame><draw:frame draw:style-name="gr139" draw:text-style-name="P102" svg:width="0.241cm" svg:height="0.479cm" svg:x="12.548cm" svg:y="9.042cm"><draw:text-box><text:p/></draw:text-box></draw:frame><draw:frame draw:style-name="gr123" draw:text-style-name="P107" svg:width="0.239cm" svg:height="0.479cm" svg:x="12.023cm" svg:y="9.458cm"><draw:text-box><text:p/></draw:text-box></draw:frame><draw:frame draw:style-name="gr123" draw:text-style-name="P107" svg:width="0.239cm" svg:height="0.479cm" svg:x="11.324cm" svg:y="9.911cm"><draw:text-box><text:p/></draw:text-box></draw:frame><draw:frame draw:style-name="gr123" draw:text-style-name="P107" svg:width="0.239cm" svg:height="0.479cm" svg:x="10.156cm" svg:y="10.338cm"><draw:text-box><text:p/></draw:text-box></draw:frame></draw:g><text:bookmark-start text:name="__RefHeading___Toc4078_3967327191"/>5.1 Percepcija Europljana o glavnim izazovima EU-a <text:bookmark-end text:name="__RefHeading___Toc4078_3967327191"/></text:h>
        <text:p text:style-name="StyleDefaut11grasItalique">Troškovi života i dalje su glavni razlog za zabrinutost Europljana, dok geopolitička pitanja i dalje dominiraju javnim programom </text:p>
        <text:p text:style-name="Standard">Troškovi života i dalje su izazov koji Europljani najčešće smatraju jednim od glavnih problema s kojima se Europska unija trenutačno suočava (39 %). Iako su gospodarska pitanja snažna, sada su usko povezana s geopolitičkim i sigurnosnim pitanjima. Otprilike trećina ispitanika spomenula je rat u Ukrajini (33 %) i nezakonite migracije (32 %). </text:p>
        <text:p text:style-name="Standard">Druga skupina zabrinutosti sastoji se od jedne pete<text:span text:style-name="T11"> i</text:span> jedne četvrtine Europljana. Klimatske promjene i pitanja okoliša (28 %), sigurnost i obrana (24 %), kriminal i terorizam (23 %), nedovoljan gospodarski rast (22 %) i sukobi na Bliskom istoku (21 %) dobivaju relativno slične razine potpore, što upućuje na to da Europljani smatraju da se EU suočava s višestrukim istodobnim izazovima, a ne da njime dominira jedno pitanje. Socijalne nejednakosti (18 %), dezinformacije i manipulacija informacijama (14 %) te učinak digitalnih tehnologija na društvo (8 %) spominju se rjeđe, ali i dalje upućuju na širi skup društvenih i informacijskih problema. Ta relativno uravnotežena raspodjela izvan okvira vodećih pitanja pokazuje složenost političkog okruženja s kojim se Europska unija trenutačno suočava. </text:p>
        <text:p text:style-name="Standard">Usporedba s prethodnim istraživanjem Flash Eurobarometra provedenim u rujnu 2025. upućuje na primjetan razvoj zabrinutosti javnosti. Troškovi života postali su izraženiji (+10 bodova), dok su zabrinutosti povezane s ratom u Ukrajini znatno smanjene (14 bodova). Nezakonite migracije također se blago smanjuju (–6 bodova), iako su i dalje među tri najčešće navedena izazova. Percepcija zaokreta na Bliskom istoku (+3 boda), društvene nejednakosti (+1 bod) i učinak digitalnih tehnologija (+1 bod) dobili su malo veću vidljivost.</text:p>
        <text:p text:style-name="Standard"/>
        <text:p text:style-name="StyleDefaut11grasItalique">U većini zemalja troškovi života i dalje su središnje pitanje, ali se natječu s drugim prioritetima ovisno o gospodarskoj situaciji, zemljopisnom položaju i izloženosti sigurnosnim ili migracijskim pritiscima svake zemlje.</text:p>
        <text:p text:style-name="Standard">Troškovi života posebno su izraženi u Irskoj (70 %), daleko iznad prosjeka EU-a, kao i u Grčkoj (57 %) i Hrvatskoj (52 %). Spomenuti su i relativno visoki udjeli ispitanika na Cipru (46 %), Malti (45 %) i Rumunjskoj (44 %). Čini se da u tim zemljama gospodarski pritisak prevladava u percepciji građana o izazovima s kojima se Europska unija trenutačno suočava. </text:p>
        <text:p text:style-name="Standard"><text:soft-page-break/>S druge strane, troškovi života navode se mnogo rjeđe u Litvi (24 %), Češkoj (25 %) i Poljskoj (28 %). To može upućivati na to da su gospodarska pitanja zasjenjena drugim pitanjima, posebno ratom u Ukrajini i, u širem smislu, pitanjima povezanima sa sigurnošću. Rat u Ukrajini najčešće se spominje u Litvi (54 %) i Latviji (48 %), nakon čega slijede Mađarska (46 %) te Finska i Češka (45 %). To su zemlje u kojima zemljopisna blizina Rusije ili Bjelarusa, ili jače povijesne i sigurnosne veze sa sukobom, vjerojatno izazivaju neposrednu zabrinutost zbog rata. U nekoliko tih zemalja važnost rata u Ukrajini također ide ruku pod ruku s većom zabrinutošću u pogledu sigurnosti i obrane: To se posebno odnosi na Litvu (47 %), Finsku (38 %) i Poljsku (37 %). Rezultati stoga upućuju na jasan kompromis u hijerarhiji zabrinutosti: u državama članicama koje su izravnije izložene geopolitičkim posljedicama rata sigurnosna pitanja obično imaju prednost pred gospodarskim ili ekološkim pitanjima. </text:p>
        <text:p text:style-name="Standard">U državama članicama u kojima je rat u Ukrajini manje izražen drugi problemi obično se povećavaju u hijerarhiji. To je osobito vidljivo u dijelovima južne Europe. U Grčkoj samo 18 % ispitanika navodi rat u Ukrajini kao jedan od glavnih izazova EU-a, dok mnogo veći udio ispitanika navodi troškove života (57 %) i nezakonite migracije (45 %). Španjolska pokazuje sličan obrazac: zabrinutost zbog rata u Ukrajini i dalje je ispod prosjeka EU-a (26 %), dok su nezakonite migracije najčešće navedeni izazov (46 %), a klimatske promjene također su relativno visoke (31 %). Ti primjeri pokazuju da nacionalni prioriteti ne odražavaju samo jedinstveni europski program, već različite kombinacije gospodarskih, geopolitičkih, okolišnih i migracijskih pitanja. </text:p>
        <text:p text:style-name="Standard">Taj je kontrast vidljiv i na mjestu koje se daje klimatskim promjenama i pitanjima okoliša. To je pitanje i dalje relativno istaknuto u zemljama kao što su Danska, Francuska, Luksemburg i Italija (po 35 %), kao i u Španjolskoj (31 %) te Nizozemskoj i Švedskoj (po 30 %). Međutim, mnogo se rjeđe spominje u Latviji (11 %) i Litvi (14 %), gdje je rat u Ukrajini jedan od glavnih razloga za zabrinutost, te u Rumunjskoj (16 %), gdje se troškovi života i dezinformacije jasnije ističu. Drugim riječima, pitanja okoliša i dalje su dio europskog programa, ali se čine manje ključnima u zemljama u kojima građani daju veću prednost sigurnosti ili neposrednijim gospodarskim pritiscima. </text:p>
        <text:p text:style-name="Standard">Općenito, rezultati za pojedine zemlje pokazuju da Europljani općenito utvrđuju isti skup izazova, ali ne istim redoslijedom. EU se suočava sa zajedničkim nizom izazova, ali predodžbe građana o njihovoj relativnoj važnosti i dalje su strogo filtrirane nacionalnim okolnostima. </text:p>
        <text:p text:style-name="Standard"/>
        <text:p text:style-name="P38"><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12">Pitanje 1. Prema vašem mišljenju, koji su od sljedećih izazova trenutačni glavni izazovi s kojima se EU suočava? [Multiple answers possibfe, maximum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11"/></table:table-cell><table:table-cell table:style-name="Tableau4.A1" office:value-type="string"><text:p text:style-name="P12">EU-27</text:p></table:table-cell><table:table-cell table:style-name="Tableau4.A1" office:value-type="string"><text:p text:style-name="P12">BE</text:p></table:table-cell><table:table-cell table:style-name="Tableau4.A1" office:value-type="string"><text:p text:style-name="P12">BG</text:p></table:table-cell><table:table-cell table:style-name="Tableau4.A1" office:value-type="string"><text:p text:style-name="P12">CZ</text:p></table:table-cell><table:table-cell table:style-name="Tableau4.A1" office:value-type="string"><text:p text:style-name="P12">DK</text:p></table:table-cell><table:table-cell table:style-name="Tableau4.A1" office:value-type="string"><text:p text:style-name="P12">DE</text:p></table:table-cell><table:table-cell table:style-name="Tableau4.A1" office:value-type="string"><text:p text:style-name="P12">EE</text:p></table:table-cell><table:table-cell table:style-name="Tableau4.A1" office:value-type="string"><text:p text:style-name="P12">IE</text:p></table:table-cell><table:table-cell table:style-name="Tableau4.A1" office:value-type="string"><text:p text:style-name="P12">EL</text:p></table:table-cell><table:table-cell table:style-name="Tableau4.A1" office:value-type="string"><text:p text:style-name="P12">ES</text:p></table:table-cell><table:table-cell table:style-name="Tableau4.A1" office:value-type="string"><text:p text:style-name="P12">FR</text:p></table:table-cell><table:table-cell table:style-name="Tableau4.A1" office:value-type="string"><text:p text:style-name="P12">HR</text:p></table:table-cell><table:table-cell table:style-name="Tableau4.A1" office:value-type="string"><text:p text:style-name="P12">IT</text:p></table:table-cell><table:table-cell table:style-name="Tableau4.A1" office:value-type="string"><text:p text:style-name="P12">CY</text:p></table:table-cell><table:table-cell table:style-name="Tableau4.A1" office:value-type="string"><text:p text:style-name="P12">LV</text:p></table:table-cell><table:table-cell table:style-name="Tableau4.A1" office:value-type="string"><text:p text:style-name="P12">LT</text:p></table:table-cell><table:table-cell table:style-name="Tableau4.A1" office:value-type="string"><text:p text:style-name="P12">LU</text:p></table:table-cell><table:table-cell table:style-name="Tableau4.A1" office:value-type="string"><text:p text:style-name="P12">HU</text:p></table:table-cell><table:table-cell table:style-name="Tableau4.A1" office:value-type="string"><text:p text:style-name="P12">MT</text:p></table:table-cell><table:table-cell table:style-name="Tableau4.A1" office:value-type="string"><text:p text:style-name="P12">NL</text:p></table:table-cell><table:table-cell table:style-name="Tableau4.A1" office:value-type="string"><text:p text:style-name="P12">AT</text:p></table:table-cell><table:table-cell table:style-name="Tableau4.A1" office:value-type="string"><text:p text:style-name="P12">PL</text:p></table:table-cell><table:table-cell table:style-name="Tableau4.A1" office:value-type="string"><text:p text:style-name="P12">PT</text:p></table:table-cell><table:table-cell table:style-name="Tableau4.A1" office:value-type="string"><text:p text:style-name="P12">RO</text:p></table:table-cell><table:table-cell table:style-name="Tableau4.A1" office:value-type="string"><text:p text:style-name="P12">SI</text:p></table:table-cell><table:table-cell table:style-name="Tableau4.A1" office:value-type="string"><text:p text:style-name="P12">SK</text:p></table:table-cell><table:table-cell table:style-name="Tableau4.A1" office:value-type="string"><text:p text:style-name="P12">FI</text:p></table:table-cell><table:table-cell table:style-name="Tableau4.A1" office:value-type="string"><text:p text:style-name="P12">SE</text:p></table:table-cell></table:table-row><table:table-row><table:table-cell table:style-name="Tableau4.A1" office:value-type="string"><text:p text:style-name="P12">Troškovi života</text:p></table:table-cell><table:table-cell table:style-name="Tableau4.B3" office:value-type="float" office:value="39"><text:p text:style-name="P13">39</text:p></table:table-cell><table:table-cell table:style-name="Tableau4.B3" office:value-type="float" office:value="43"><text:p text:style-name="P13">43</text:p></table:table-cell><table:table-cell table:style-name="Tableau4.B3" office:value-type="float" office:value="41"><text:p text:style-name="P13">41</text:p></table:table-cell><table:table-cell table:style-name="Tableau4.B3" office:value-type="float" office:value="25"><text:p text:style-name="P13">25</text:p></table:table-cell><table:table-cell table:style-name="Tableau4.B3" office:value-type="float" office:value="32"><text:p text:style-name="P13">32</text:p></table:table-cell><table:table-cell table:style-name="Tableau4.B3" office:value-type="float" office:value="35"><text:p text:style-name="P13">35</text:p></table:table-cell><table:table-cell table:style-name="Tableau4.B3" office:value-type="float" office:value="46"><text:p text:style-name="P13">46</text:p></table:table-cell><table:table-cell table:style-name="Tableau4.B3" office:value-type="float" office:value="70"><text:p text:style-name="P13">70</text:p></table:table-cell><table:table-cell table:style-name="Tableau4.B3" office:value-type="float" office:value="57"><text:p text:style-name="P13">57</text:p></table:table-cell><table:table-cell table:style-name="Tableau4.B3" office:value-type="float" office:value="42"><text:p text:style-name="P13">42</text:p></table:table-cell><table:table-cell table:style-name="Tableau4.B3" office:value-type="float" office:value="40"><text:p text:style-name="P13">40</text:p></table:table-cell><table:table-cell table:style-name="Tableau4.B3" office:value-type="float" office:value="52"><text:p text:style-name="P13">52</text:p></table:table-cell><table:table-cell table:style-name="Tableau4.B3" office:value-type="float" office:value="43"><text:p text:style-name="P13">43</text:p></table:table-cell><table:table-cell table:style-name="Tableau4.B3" office:value-type="float" office:value="46"><text:p text:style-name="P13">46</text:p></table:table-cell><table:table-cell table:style-name="Tableau4.B3" office:value-type="float" office:value="41"><text:p text:style-name="P13">41</text:p></table:table-cell><table:table-cell table:style-name="Tableau4.B3" office:value-type="float" office:value="24"><text:p text:style-name="P13">24</text:p></table:table-cell><table:table-cell table:style-name="Tableau4.B3" office:value-type="float" office:value="41"><text:p text:style-name="P13">41</text:p></table:table-cell><table:table-cell table:style-name="Tableau4.B3" office:value-type="float" office:value="35"><text:p text:style-name="P13">35</text:p></table:table-cell><table:table-cell table:style-name="Tableau4.B3" office:value-type="float" office:value="45"><text:p text:style-name="P13">45</text:p></table:table-cell><table:table-cell table:style-name="Tableau4.B3" office:value-type="float" office:value="36"><text:p text:style-name="P13">36</text:p></table:table-cell><table:table-cell table:style-name="Tableau4.B3" office:value-type="float" office:value="43"><text:p text:style-name="P13">43</text:p></table:table-cell><table:table-cell table:style-name="Tableau4.B3" office:value-type="float" office:value="28"><text:p text:style-name="P13">28</text:p></table:table-cell><table:table-cell table:style-name="Tableau4.B3" office:value-type="float" office:value="41"><text:p text:style-name="P13">41</text:p></table:table-cell><table:table-cell table:style-name="Tableau4.B3" office:value-type="float" office:value="44"><text:p text:style-name="P13">44</text:p></table:table-cell><table:table-cell table:style-name="Tableau4.B3" office:value-type="float" office:value="43"><text:p text:style-name="P13">43</text:p></table:table-cell><table:table-cell table:style-name="Tableau4.B3" office:value-type="float" office:value="36"><text:p text:style-name="P13">36</text:p></table:table-cell><table:table-cell table:style-name="Tableau4.B3" office:value-type="float" office:value="37"><text:p text:style-name="P13">37</text:p></table:table-cell><table:table-cell table:style-name="Tableau4.B3" office:value-type="float" office:value="30"><text:p text:style-name="P13">30</text:p></table:table-cell></table:table-row><table:table-row><table:table-cell table:style-name="Tableau4.A1" office:value-type="string"><text:p text:style-name="P12">Rat u Ukrajini</text:p></table:table-cell><table:table-cell table:style-name="Tableau4.B3" office:value-type="float" office:value="33"><text:p text:style-name="P13">33</text:p></table:table-cell><table:table-cell table:style-name="Tableau4.B3" office:value-type="float" office:value="30"><text:p text:style-name="P13">30</text:p></table:table-cell><table:table-cell table:style-name="Tableau4.B3" office:value-type="float" office:value="37"><text:p text:style-name="P13">37</text:p></table:table-cell><table:table-cell table:style-name="Tableau4.B3" office:value-type="float" office:value="45"><text:p text:style-name="P13">45</text:p></table:table-cell><table:table-cell table:style-name="Tableau4.B3" office:value-type="float" office:value="44"><text:p text:style-name="P13">44</text:p></table:table-cell><table:table-cell table:style-name="Tableau4.B3" office:value-type="float" office:value="35"><text:p text:style-name="P13">35</text:p></table:table-cell><table:table-cell table:style-name="Tableau4.B3" office:value-type="float" office:value="41"><text:p text:style-name="P13">41</text:p></table:table-cell><table:table-cell table:style-name="Tableau4.B3" office:value-type="float" office:value="27"><text:p text:style-name="P13">27</text:p></table:table-cell><table:table-cell table:style-name="Tableau4.B3" office:value-type="float" office:value="18"><text:p text:style-name="P13">18</text:p></table:table-cell><table:table-cell table:style-name="Tableau4.B3" office:value-type="float" office:value="26"><text:p text:style-name="P13">26</text:p></table:table-cell><table:table-cell table:style-name="Tableau4.B3" office:value-type="float" office:value="30"><text:p text:style-name="P13">30</text:p></table:table-cell><table:table-cell table:style-name="Tableau4.B3" office:value-type="float" office:value="33"><text:p text:style-name="P13">33</text:p></table:table-cell><table:table-cell table:style-name="Tableau4.B3" office:value-type="float" office:value="28"><text:p text:style-name="P13">28</text:p></table:table-cell><table:table-cell table:style-name="Tableau4.B3" office:value-type="float" office:value="24"><text:p text:style-name="P13">24</text:p></table:table-cell><table:table-cell table:style-name="Tableau4.B3" office:value-type="float" office:value="48"><text:p text:style-name="P13">48</text:p></table:table-cell><table:table-cell table:style-name="Tableau4.B3" office:value-type="float" office:value="54"><text:p text:style-name="P13">54</text:p></table:table-cell><table:table-cell table:style-name="Tableau4.B3" office:value-type="float" office:value="22"><text:p text:style-name="P13">22</text:p></table:table-cell><table:table-cell table:style-name="Tableau4.B3" office:value-type="float" office:value="46"><text:p text:style-name="P13">46</text:p></table:table-cell><table:table-cell table:style-name="Tableau4.B3" office:value-type="float" office:value="32"><text:p text:style-name="P13">32</text:p></table:table-cell><table:table-cell table:style-name="Tableau4.B3" office:value-type="float" office:value="37"><text:p text:style-name="P13">37</text:p></table:table-cell><table:table-cell table:style-name="Tableau4.B3" office:value-type="float" office:value="27"><text:p text:style-name="P13">27</text:p></table:table-cell><table:table-cell table:style-name="Tableau4.B3" office:value-type="float" office:value="40"><text:p text:style-name="P13">40</text:p></table:table-cell><table:table-cell table:style-name="Tableau4.B3" office:value-type="float" office:value="35"><text:p text:style-name="P13">35</text:p></table:table-cell><table:table-cell table:style-name="Tableau4.B3" office:value-type="float" office:value="41"><text:p text:style-name="P13">41</text:p></table:table-cell><table:table-cell table:style-name="Tableau4.B3" office:value-type="float" office:value="30"><text:p text:style-name="P13">30</text:p></table:table-cell><table:table-cell table:style-name="Tableau4.B3" office:value-type="float" office:value="37"><text:p text:style-name="P13">37</text:p></table:table-cell><table:table-cell table:style-name="Tableau4.B3" office:value-type="float" office:value="45"><text:p text:style-name="P13">45</text:p></table:table-cell><table:table-cell table:style-name="Tableau4.B3" office:value-type="float" office:value="38"><text:p text:style-name="P13">38</text:p></table:table-cell></table:table-row><table:table-row><table:table-cell table:style-name="Tableau4.A1" office:value-type="string"><text:p text:style-name="P12">Nezakonita migracija</text:p></table:table-cell><table:table-cell table:style-name="Tableau4.B3" office:value-type="float" office:value="32"><text:p text:style-name="P13">32</text:p></table:table-cell><table:table-cell table:style-name="Tableau4.B3" office:value-type="float" office:value="23"><text:p text:style-name="P13">23</text:p></table:table-cell><table:table-cell table:style-name="Tableau4.B3" office:value-type="float" office:value="25"><text:p text:style-name="P13">25</text:p></table:table-cell><table:table-cell table:style-name="Tableau4.B3" office:value-type="float" office:value="40"><text:p text:style-name="P13">40</text:p></table:table-cell><table:table-cell table:style-name="Tableau4.B3" office:value-type="float" office:value="26"><text:p text:style-name="P13">26</text:p></table:table-cell><table:table-cell table:style-name="Tableau4.B3" office:value-type="float" office:value="28"><text:p text:style-name="P13">28</text:p></table:table-cell><table:table-cell table:style-name="Tableau4.B3" office:value-type="float" office:value="25"><text:p text:style-name="P13">25</text:p></table:table-cell><table:table-cell table:style-name="Tableau4.B3" office:value-type="float" office:value="36"><text:p text:style-name="P13">36</text:p></table:table-cell><table:table-cell table:style-name="Tableau4.B3" office:value-type="float" office:value="45"><text:p text:style-name="P13">45</text:p></table:table-cell><table:table-cell table:style-name="Tableau4.B3" office:value-type="float" office:value="46"><text:p text:style-name="P13">46</text:p></table:table-cell><table:table-cell table:style-name="Tableau4.B3" office:value-type="float" office:value="31"><text:p text:style-name="P13">31</text:p></table:table-cell><table:table-cell table:style-name="Tableau4.B3" office:value-type="float" office:value="34"><text:p text:style-name="P13">34</text:p></table:table-cell><table:table-cell table:style-name="Tableau4.B3" office:value-type="float" office:value="34"><text:p text:style-name="P13">34</text:p></table:table-cell><table:table-cell table:style-name="Tableau4.B3" office:value-type="float" office:value="41"><text:p text:style-name="P13">41</text:p></table:table-cell><table:table-cell table:style-name="Tableau4.B3" office:value-type="float" office:value="30"><text:p text:style-name="P13">30</text:p></table:table-cell><table:table-cell table:style-name="Tableau4.B3" office:value-type="float" office:value="31"><text:p text:style-name="P13">31</text:p></table:table-cell><table:table-cell table:style-name="Tableau4.B3" office:value-type="float" office:value="25"><text:p text:style-name="P13">25</text:p></table:table-cell><table:table-cell table:style-name="Tableau4.B3" office:value-type="float" office:value="26"><text:p text:style-name="P13">26</text:p></table:table-cell><table:table-cell table:style-name="Tableau4.B3" office:value-type="float" office:value="35"><text:p text:style-name="P13">35</text:p></table:table-cell><table:table-cell table:style-name="Tableau4.B3" office:value-type="float" office:value="33"><text:p text:style-name="P13">33</text:p></table:table-cell><table:table-cell table:style-name="Tableau4.B3" office:value-type="float" office:value="29"><text:p text:style-name="P13">29</text:p></table:table-cell><table:table-cell table:style-name="Tableau4.B3" office:value-type="float" office:value="34"><text:p text:style-name="P13">34</text:p></table:table-cell><table:table-cell table:style-name="Tableau4.B3" office:value-type="float" office:value="37"><text:p text:style-name="P13">37</text:p></table:table-cell><table:table-cell table:style-name="Tableau4.B3" office:value-type="float" office:value="15"><text:p text:style-name="P13">15</text:p></table:table-cell><table:table-cell table:style-name="Tableau4.B3" office:value-type="float" office:value="39"><text:p text:style-name="P13">39</text:p></table:table-cell><table:table-cell table:style-name="Tableau4.B3" office:value-type="float" office:value="32"><text:p text:style-name="P13">32</text:p></table:table-cell><table:table-cell table:style-name="Tableau4.B3" office:value-type="float" office:value="16"><text:p text:style-name="P13">16</text:p></table:table-cell><table:table-cell table:style-name="Tableau4.B3" office:value-type="float" office:value="22"><text:p text:style-name="P13">22</text:p></table:table-cell></table:table-row><table:table-row><table:table-cell table:style-name="Tableau4.A1" office:value-type="string"><text:p text:style-name="P12">Klimatske promjene i pitanja okoliša</text:p></table:table-cell><table:table-cell table:style-name="Tableau4.B3" office:value-type="float" office:value="28"><text:p text:style-name="P13">28</text:p></table:table-cell><table:table-cell table:style-name="Tableau4.B3" office:value-type="float" office:value="27"><text:p text:style-name="P13">27</text:p></table:table-cell><table:table-cell table:style-name="Tableau4.B3" office:value-type="float" office:value="18"><text:p text:style-name="P13">18</text:p></table:table-cell><table:table-cell table:style-name="Tableau4.B3" office:value-type="float" office:value="21"><text:p text:style-name="P13">21</text:p></table:table-cell><table:table-cell table:style-name="Tableau4.B3" office:value-type="float" office:value="35"><text:p text:style-name="P13">35</text:p></table:table-cell><table:table-cell table:style-name="Tableau4.B3" office:value-type="float" office:value="25"><text:p text:style-name="P13">25</text:p></table:table-cell><table:table-cell table:style-name="Tableau4.B3" office:value-type="float" office:value="21"><text:p text:style-name="P13">21</text:p></table:table-cell><table:table-cell table:style-name="Tableau4.B3" office:value-type="float" office:value="31"><text:p text:style-name="P13">31</text:p></table:table-cell><table:table-cell table:style-name="Tableau4.B3" office:value-type="float" office:value="22"><text:p text:style-name="P13">22</text:p></table:table-cell><table:table-cell table:style-name="Tableau4.B3" office:value-type="float" office:value="31"><text:p text:style-name="P13">31</text:p></table:table-cell><table:table-cell table:style-name="Tableau4.B3" office:value-type="float" office:value="35"><text:p text:style-name="P13">35</text:p></table:table-cell><table:table-cell table:style-name="Tableau4.B3" office:value-type="float" office:value="23"><text:p text:style-name="P13">23</text:p></table:table-cell><table:table-cell table:style-name="Tableau4.B3" office:value-type="float" office:value="35"><text:p text:style-name="P13">35</text:p></table:table-cell><table:table-cell table:style-name="Tableau4.B3" office:value-type="float" office:value="22"><text:p text:style-name="P13">22</text:p></table:table-cell><table:table-cell table:style-name="Tableau4.B3" office:value-type="float" office:value="11"><text:p text:style-name="P13">11</text:p></table:table-cell><table:table-cell table:style-name="Tableau4.B3" office:value-type="float" office:value="14"><text:p text:style-name="P13">14</text:p></table:table-cell><table:table-cell table:style-name="Tableau4.B3" office:value-type="float" office:value="35"><text:p text:style-name="P13">35</text:p></table:table-cell><table:table-cell table:style-name="Tableau4.B3" office:value-type="float" office:value="31"><text:p text:style-name="P13">31</text:p></table:table-cell><table:table-cell table:style-name="Tableau4.B3" office:value-type="float" office:value="22"><text:p text:style-name="P13">22</text:p></table:table-cell><table:table-cell table:style-name="Tableau4.B3" office:value-type="float" office:value="30"><text:p text:style-name="P13">30</text:p></table:table-cell><table:table-cell table:style-name="Tableau4.B3" office:value-type="float" office:value="29"><text:p text:style-name="P13">29</text:p></table:table-cell><table:table-cell table:style-name="Tableau4.B3" office:value-type="float" office:value="20"><text:p text:style-name="P13">20</text:p></table:table-cell><table:table-cell table:style-name="Tableau4.B3" office:value-type="float" office:value="29"><text:p text:style-name="P13">29</text:p></table:table-cell><table:table-cell table:style-name="Tableau4.B3" office:value-type="float" office:value="16"><text:p text:style-name="P13">16</text:p></table:table-cell><table:table-cell table:style-name="Tableau4.B3" office:value-type="float" office:value="25"><text:p text:style-name="P13">25</text:p></table:table-cell><table:table-cell table:style-name="Tableau4.B3" office:value-type="float" office:value="19"><text:p text:style-name="P13">19</text:p></table:table-cell><table:table-cell table:style-name="Tableau4.B3" office:value-type="float" office:value="25"><text:p text:style-name="P13">25</text:p></table:table-cell><table:table-cell table:style-name="Tableau4.B3" office:value-type="float" office:value="30"><text:p text:style-name="P13">30</text:p></table:table-cell></table:table-row><table:table-row><table:table-cell table:style-name="Tableau4.A1" office:value-type="string"><text:p text:style-name="P12">Sigurnosna i obrambena pitanja</text:p></table:table-cell><table:table-cell table:style-name="Tableau4.B3" office:value-type="float" office:value="24"><text:p text:style-name="P13">24</text:p></table:table-cell><table:table-cell table:style-name="Tableau4.B3" office:value-type="float" office:value="23"><text:p text:style-name="P13">23</text:p></table:table-cell><table:table-cell table:style-name="Tableau4.B3" office:value-type="float" office:value="18"><text:p text:style-name="P13">18</text:p></table:table-cell><table:table-cell table:style-name="Tableau4.B3" office:value-type="float" office:value="22"><text:p text:style-name="P13">22</text:p></table:table-cell><table:table-cell table:style-name="Tableau4.B3" office:value-type="float" office:value="31"><text:p text:style-name="P13">31</text:p></table:table-cell><table:table-cell table:style-name="Tableau4.B3" office:value-type="float" office:value="24"><text:p text:style-name="P13">24</text:p></table:table-cell><table:table-cell table:style-name="Tableau4.B3" office:value-type="float" office:value="33"><text:p text:style-name="P13">33</text:p></table:table-cell><table:table-cell table:style-name="Tableau4.B3" office:value-type="float" office:value="15"><text:p text:style-name="P13">15</text:p></table:table-cell><table:table-cell table:style-name="Tableau4.B3" office:value-type="float" office:value="20"><text:p text:style-name="P13">20</text:p></table:table-cell><table:table-cell table:style-name="Tableau4.B3" office:value-type="float" office:value="19"><text:p text:style-name="P13">19</text:p></table:table-cell><table:table-cell table:style-name="Tableau4.B3" office:value-type="float" office:value="23"><text:p text:style-name="P13">23</text:p></table:table-cell><table:table-cell table:style-name="Tableau4.B3" office:value-type="float" office:value="26"><text:p text:style-name="P13">26</text:p></table:table-cell><table:table-cell table:style-name="Tableau4.B3" office:value-type="float" office:value="21"><text:p text:style-name="P13">21</text:p></table:table-cell><table:table-cell table:style-name="Tableau4.B3" office:value-type="float" office:value="31"><text:p text:style-name="P13">31</text:p></table:table-cell><table:table-cell table:style-name="Tableau4.B3" office:value-type="float" office:value="31"><text:p text:style-name="P13">31</text:p></table:table-cell><table:table-cell table:style-name="Tableau4.B3" office:value-type="float" office:value="47"><text:p text:style-name="P13">47</text:p></table:table-cell><table:table-cell table:style-name="Tableau4.B3" office:value-type="float" office:value="32"><text:p text:style-name="P13">32</text:p></table:table-cell><table:table-cell table:style-name="Tableau4.B3" office:value-type="float" office:value="19"><text:p text:style-name="P13">19</text:p></table:table-cell><table:table-cell table:style-name="Tableau4.B3" office:value-type="float" office:value="28"><text:p text:style-name="P13">28</text:p></table:table-cell><table:table-cell table:style-name="Tableau4.B3" office:value-type="float" office:value="26"><text:p text:style-name="P13">26</text:p></table:table-cell><table:table-cell table:style-name="Tableau4.B3" office:value-type="float" office:value="18"><text:p text:style-name="P13">18</text:p></table:table-cell><table:table-cell table:style-name="Tableau4.B3" office:value-type="float" office:value="37"><text:p text:style-name="P13">37</text:p></table:table-cell><table:table-cell table:style-name="Tableau4.B3" office:value-type="float" office:value="24"><text:p text:style-name="P13">24</text:p></table:table-cell><table:table-cell table:style-name="Tableau4.B3" office:value-type="float" office:value="27"><text:p text:style-name="P13">27</text:p></table:table-cell><table:table-cell table:style-name="Tableau4.B3" office:value-type="float" office:value="21"><text:p text:style-name="P13">21</text:p></table:table-cell><table:table-cell table:style-name="Tableau4.B3" office:value-type="float" office:value="23"><text:p text:style-name="P13">23</text:p></table:table-cell><table:table-cell table:style-name="Tableau4.B3" office:value-type="float" office:value="38"><text:p text:style-name="P13">38</text:p></table:table-cell><table:table-cell table:style-name="Tableau4.B3" office:value-type="float" office:value="30"><text:p text:style-name="P13">30</text:p></table:table-cell></table:table-row><table:table-row><table:table-cell table:style-name="Tableau4.A1" office:value-type="string"><text:p text:style-name="P12">Kriminal i terorizam</text:p></table:table-cell><table:table-cell table:style-name="Tableau4.B3" office:value-type="float" office:value="23"><text:p text:style-name="P13">23</text:p></table:table-cell><table:table-cell table:style-name="Tableau4.B3" office:value-type="float" office:value="21"><text:p text:style-name="P13">21</text:p></table:table-cell><table:table-cell table:style-name="Tableau4.B3" office:value-type="float" office:value="23"><text:p text:style-name="P13">23</text:p></table:table-cell><table:table-cell table:style-name="Tableau4.B3" office:value-type="float" office:value="22"><text:p text:style-name="P13">22</text:p></table:table-cell><table:table-cell table:style-name="Tableau4.B3" office:value-type="float" office:value="20"><text:p text:style-name="P13">20</text:p></table:table-cell><table:table-cell table:style-name="Tableau4.B3" office:value-type="float" office:value="25"><text:p text:style-name="P13">25</text:p></table:table-cell><table:table-cell table:style-name="Tableau4.B3" office:value-type="float" office:value="18"><text:p text:style-name="P13">18</text:p></table:table-cell><table:table-cell table:style-name="Tableau4.B3" office:value-type="float" office:value="23"><text:p text:style-name="P13">23</text:p></table:table-cell><table:table-cell table:style-name="Tableau4.B3" office:value-type="float" office:value="21"><text:p text:style-name="P13">21</text:p></table:table-cell><table:table-cell table:style-name="Tableau4.B3" office:value-type="float" office:value="25"><text:p text:style-name="P13">25</text:p></table:table-cell><table:table-cell table:style-name="Tableau4.B3" office:value-type="float" office:value="26"><text:p text:style-name="P13">26</text:p></table:table-cell><table:table-cell table:style-name="Tableau4.B3" office:value-type="float" office:value="23"><text:p text:style-name="P13">23</text:p></table:table-cell><table:table-cell table:style-name="Tableau4.B3" office:value-type="float" office:value="22"><text:p text:style-name="P13">22</text:p></table:table-cell><table:table-cell table:style-name="Tableau4.B3" office:value-type="float" office:value="20"><text:p text:style-name="P13">20</text:p></table:table-cell><table:table-cell table:style-name="Tableau4.B3" office:value-type="float" office:value="11"><text:p text:style-name="P13">11</text:p></table:table-cell><table:table-cell table:style-name="Tableau4.B3" office:value-type="float" office:value="10"><text:p text:style-name="P13">10</text:p></table:table-cell><table:table-cell table:style-name="Tableau4.B3" office:value-type="float" office:value="23"><text:p text:style-name="P13">23</text:p></table:table-cell><table:table-cell table:style-name="Tableau4.B3" office:value-type="float" office:value="24"><text:p text:style-name="P13">24</text:p></table:table-cell><table:table-cell table:style-name="Tableau4.B3" office:value-type="float" office:value="18"><text:p text:style-name="P13">18</text:p></table:table-cell><table:table-cell table:style-name="Tableau4.B3" office:value-type="float" office:value="22"><text:p text:style-name="P13">22</text:p></table:table-cell><table:table-cell table:style-name="Tableau4.B3" office:value-type="float" office:value="24"><text:p text:style-name="P13">24</text:p></table:table-cell><table:table-cell table:style-name="Tableau4.B3" office:value-type="float" office:value="21"><text:p text:style-name="P13">21</text:p></table:table-cell><table:table-cell table:style-name="Tableau4.B3" office:value-type="float" office:value="18"><text:p text:style-name="P13">18</text:p></table:table-cell><table:table-cell table:style-name="Tableau4.B3" office:value-type="float" office:value="13"><text:p text:style-name="P13">13</text:p></table:table-cell><table:table-cell table:style-name="Tableau4.B3" office:value-type="float" office:value="18"><text:p text:style-name="P13">18</text:p></table:table-cell><table:table-cell table:style-name="Tableau4.B3" office:value-type="float" office:value="18"><text:p text:style-name="P13">18</text:p></table:table-cell><table:table-cell table:style-name="Tableau4.B3" office:value-type="float" office:value="24"><text:p text:style-name="P13">24</text:p></table:table-cell><table:table-cell table:style-name="Tableau4.B3" office:value-type="float" office:value="40"><text:p text:style-name="P13">40</text:p></table:table-cell></table:table-row><table:table-row><table:table-cell table:style-name="Tableau4.A1" office:value-type="string"><text:p text:style-name="P12">Nedovoljan gospodarski rast</text:p></table:table-cell><table:table-cell table:style-name="Tableau4.B3" office:value-type="float" office:value="22"><text:p text:style-name="P13">22</text:p></table:table-cell><table:table-cell table:style-name="Tableau4.B3" office:value-type="float" office:value="25"><text:p text:style-name="P13">25</text:p></table:table-cell><table:table-cell table:style-name="Tableau4.B3" office:value-type="float" office:value="25"><text:p text:style-name="P13">25</text:p></table:table-cell><table:table-cell table:style-name="Tableau4.B3" office:value-type="float" office:value="20"><text:p text:style-name="P13">20</text:p></table:table-cell><table:table-cell table:style-name="Tableau4.B3" office:value-type="float" office:value="11"><text:p text:style-name="P13">11</text:p></table:table-cell><table:table-cell table:style-name="Tableau4.B3" office:value-type="float" office:value="24"><text:p text:style-name="P13">24</text:p></table:table-cell><table:table-cell table:style-name="Tableau4.B3" office:value-type="float" office:value="26"><text:p text:style-name="P13">26</text:p></table:table-cell><table:table-cell table:style-name="Tableau4.B3" office:value-type="float" office:value="10"><text:p text:style-name="P13">10</text:p></table:table-cell><table:table-cell table:style-name="Tableau4.B3" office:value-type="float" office:value="32"><text:p text:style-name="P13">32</text:p></table:table-cell><table:table-cell table:style-name="Tableau4.B3" office:value-type="float" office:value="17"><text:p text:style-name="P13">17</text:p></table:table-cell><table:table-cell table:style-name="Tableau4.B3" office:value-type="float" office:value="20"><text:p text:style-name="P13">20</text:p></table:table-cell><table:table-cell table:style-name="Tableau4.B3" office:value-type="float" office:value="26"><text:p text:style-name="P13">26</text:p></table:table-cell><table:table-cell table:style-name="Tableau4.B3" office:value-type="float" office:value="29"><text:p text:style-name="P13">29</text:p></table:table-cell><table:table-cell table:style-name="Tableau4.B3" office:value-type="float" office:value="21"><text:p text:style-name="P13">21</text:p></table:table-cell><table:table-cell table:style-name="Tableau4.B3" office:value-type="float" office:value="26"><text:p text:style-name="P13">26</text:p></table:table-cell><table:table-cell table:style-name="Tableau4.B3" office:value-type="float" office:value="16"><text:p text:style-name="P13">16</text:p></table:table-cell><table:table-cell table:style-name="Tableau4.B3" office:value-type="float" office:value="17"><text:p text:style-name="P13">17</text:p></table:table-cell><table:table-cell table:style-name="Tableau4.B3" office:value-type="float" office:value="26"><text:p text:style-name="P13">26</text:p></table:table-cell><table:table-cell table:style-name="Tableau4.B3" office:value-type="float" office:value="25"><text:p text:style-name="P13">25</text:p></table:table-cell><table:table-cell table:style-name="Tableau4.B3" office:value-type="float" office:value="11"><text:p text:style-name="P13">11</text:p></table:table-cell><table:table-cell table:style-name="Tableau4.B3" office:value-type="float" office:value="23"><text:p text:style-name="P13">23</text:p></table:table-cell><table:table-cell table:style-name="Tableau4.B3" office:value-type="float" office:value="13"><text:p text:style-name="P13">13</text:p></table:table-cell><table:table-cell table:style-name="Tableau4.B3" office:value-type="float" office:value="22"><text:p text:style-name="P13">22</text:p></table:table-cell><table:table-cell table:style-name="Tableau4.B3" office:value-type="float" office:value="26"><text:p text:style-name="P13">26</text:p></table:table-cell><table:table-cell table:style-name="Tableau4.B3" office:value-type="float" office:value="24"><text:p text:style-name="P13">24</text:p></table:table-cell><table:table-cell table:style-name="Tableau4.B3" office:value-type="float" office:value="28"><text:p text:style-name="P13">28</text:p></table:table-cell><table:table-cell table:style-name="Tableau4.B3" office:value-type="float" office:value="23"><text:p text:style-name="P13">23</text:p></table:table-cell><table:table-cell table:style-name="Tableau4.B3" office:value-type="float" office:value="16"><text:p text:style-name="P13">16</text:p></table:table-cell></table:table-row><table:table-row><table:table-cell table:style-name="Tableau4.A1" office:value-type="string"><text:p text:style-name="P12">Con<text:span text:style-name="T14"> fli</text:span> cts na Bliskom istoku</text:p></table:table-cell><table:table-cell table:style-name="Tableau4.B3" office:value-type="float" office:value="21"><text:p text:style-name="P13">21</text:p></table:table-cell><table:table-cell table:style-name="Tableau4.B3" office:value-type="float" office:value="23"><text:p text:style-name="P13">23</text:p></table:table-cell><table:table-cell table:style-name="Tableau4.B3" office:value-type="float" office:value="25"><text:p text:style-name="P13">25</text:p></table:table-cell><table:table-cell table:style-name="Tableau4.B3" office:value-type="float" office:value="20"><text:p text:style-name="P13">20</text:p></table:table-cell><table:table-cell table:style-name="Tableau4.B3" office:value-type="float" office:value="29"><text:p text:style-name="P13">29</text:p></table:table-cell><table:table-cell table:style-name="Tableau4.B3" office:value-type="float" office:value="19"><text:p text:style-name="P13">19</text:p></table:table-cell><table:table-cell table:style-name="Tableau4.B3" office:value-type="float" office:value="14"><text:p text:style-name="P13">14</text:p></table:table-cell><table:table-cell table:style-name="Tableau4.B3" office:value-type="float" office:value="22"><text:p text:style-name="P13">22</text:p></table:table-cell><table:table-cell table:style-name="Tableau4.B3" office:value-type="float" office:value="21"><text:p text:style-name="P13">21</text:p></table:table-cell><table:table-cell table:style-name="Tableau4.B3" office:value-type="float" office:value="24"><text:p text:style-name="P13">24</text:p></table:table-cell><table:table-cell table:style-name="Tableau4.B3" office:value-type="float" office:value="22"><text:p text:style-name="P13">22</text:p></table:table-cell><table:table-cell table:style-name="Tableau4.B3" office:value-type="float" office:value="18"><text:p text:style-name="P13">18</text:p></table:table-cell><table:table-cell table:style-name="Tableau4.B3" office:value-type="float" office:value="24"><text:p text:style-name="P13">24</text:p></table:table-cell><table:table-cell table:style-name="Tableau4.B3" office:value-type="float" office:value="21"><text:p text:style-name="P13">21</text:p></table:table-cell><table:table-cell table:style-name="Tableau4.B3" office:value-type="float" office:value="16"><text:p text:style-name="P13">16</text:p></table:table-cell><table:table-cell table:style-name="Tableau4.B3" office:value-type="float" office:value="22"><text:p text:style-name="P13">22</text:p></table:table-cell><table:table-cell table:style-name="Tableau4.B3" office:value-type="float" office:value="17"><text:p text:style-name="P13">17</text:p></table:table-cell><table:table-cell table:style-name="Tableau4.B3" office:value-type="float" office:value="16"><text:p text:style-name="P13">16</text:p></table:table-cell><table:table-cell table:style-name="Tableau4.B3" office:value-type="float" office:value="15"><text:p text:style-name="P13">15</text:p></table:table-cell><table:table-cell table:style-name="Tableau4.B3" office:value-type="float" office:value="28"><text:p text:style-name="P13">28</text:p></table:table-cell><table:table-cell table:style-name="Tableau4.B3" office:value-type="float" office:value="15"><text:p text:style-name="P13">15</text:p></table:table-cell><table:table-cell table:style-name="Tableau4.B3" office:value-type="float" office:value="19"><text:p text:style-name="P13">19</text:p></table:table-cell><table:table-cell table:style-name="Tableau4.B3" office:value-type="float" office:value="26"><text:p text:style-name="P13">26</text:p></table:table-cell><table:table-cell table:style-name="Tableau4.B3" office:value-type="float" office:value="18"><text:p text:style-name="P13">18</text:p></table:table-cell><table:table-cell table:style-name="Tableau4.B3" office:value-type="float" office:value="23"><text:p text:style-name="P13">23</text:p></table:table-cell><table:table-cell table:style-name="Tableau4.B3" office:value-type="float" office:value="16"><text:p text:style-name="P13">16</text:p></table:table-cell><table:table-cell table:style-name="Tableau4.B3" office:value-type="float" office:value="17"><text:p text:style-name="P13">17</text:p></table:table-cell><table:table-cell table:style-name="Tableau4.B3" office:value-type="float" office:value="20"><text:p text:style-name="P13">20</text:p></table:table-cell></table:table-row><table:table-row><table:table-cell table:style-name="Tableau4.A1" office:value-type="string"><text:p text:style-name="P12">Socijalne nejednakosti</text:p></table:table-cell><table:table-cell table:style-name="Tableau4.B3" office:value-type="float" office:value="18"><text:p text:style-name="P13">18</text:p></table:table-cell><table:table-cell table:style-name="Tableau4.B3" office:value-type="float" office:value="22"><text:p text:style-name="P13">22</text:p></table:table-cell><table:table-cell table:style-name="Tableau4.B3" office:value-type="float" office:value="23"><text:p text:style-name="P13">23</text:p></table:table-cell><table:table-cell table:style-name="Tableau4.B3" office:value-type="float" office:value="13"><text:p text:style-name="P13">13</text:p></table:table-cell><table:table-cell table:style-name="Tableau4.B3" office:value-type="float" office:value="15"><text:p text:style-name="P13">15</text:p></table:table-cell><table:table-cell table:style-name="Tableau4.B3" office:value-type="float" office:value="21"><text:p text:style-name="P13">21</text:p></table:table-cell><table:table-cell table:style-name="Tableau4.B3" office:value-type="float" office:value="24"><text:p text:style-name="P13">24</text:p></table:table-cell><table:table-cell table:style-name="Tableau4.B3" office:value-type="float" office:value="9"><text:p text:style-name="P13">9</text:p></table:table-cell><table:table-cell table:style-name="Tableau4.B3" office:value-type="float" office:value="18"><text:p text:style-name="P13">18</text:p></table:table-cell><table:table-cell table:style-name="Tableau4.B3" office:value-type="float" office:value="17"><text:p text:style-name="P13">17</text:p></table:table-cell><table:table-cell table:style-name="Tableau4.B3" office:value-type="float" office:value="18"><text:p text:style-name="P13">18</text:p></table:table-cell><table:table-cell table:style-name="Tableau4.B3" office:value-type="float" office:value="16"><text:p text:style-name="P13">16</text:p></table:table-cell><table:table-cell table:style-name="Tableau4.B3" office:value-type="float" office:value="18"><text:p text:style-name="P13">18</text:p></table:table-cell><table:table-cell table:style-name="Tableau4.B3" office:value-type="float" office:value="17"><text:p text:style-name="P13">17</text:p></table:table-cell><table:table-cell table:style-name="Tableau4.B3" office:value-type="float" office:value="20"><text:p text:style-name="P13">20</text:p></table:table-cell><table:table-cell table:style-name="Tableau4.B3" office:value-type="float" office:value="17"><text:p text:style-name="P13">17</text:p></table:table-cell><table:table-cell table:style-name="Tableau4.B3" office:value-type="float" office:value="21"><text:p text:style-name="P13">21</text:p></table:table-cell><table:table-cell table:style-name="Tableau4.B3" office:value-type="float" office:value="20"><text:p text:style-name="P13">20</text:p></table:table-cell><table:table-cell table:style-name="Tableau4.B3" office:value-type="float" office:value="17"><text:p text:style-name="P13">17</text:p></table:table-cell><table:table-cell table:style-name="Tableau4.B3" office:value-type="float" office:value="15"><text:p text:style-name="P13">15</text:p></table:table-cell><table:table-cell table:style-name="Tableau4.B3" office:value-type="float" office:value="24"><text:p text:style-name="P13">24</text:p></table:table-cell><table:table-cell table:style-name="Tableau4.B3" office:value-type="float" office:value="14"><text:p text:style-name="P13">14</text:p></table:table-cell><table:table-cell table:style-name="Tableau4.B3" office:value-type="float" office:value="18"><text:p text:style-name="P13">18</text:p></table:table-cell><table:table-cell table:style-name="Tableau4.B3" office:value-type="float" office:value="16"><text:p text:style-name="P13">16</text:p></table:table-cell><table:table-cell table:style-name="Tableau4.B3" office:value-type="float" office:value="14"><text:p text:style-name="P13">14</text:p></table:table-cell><table:table-cell table:style-name="Tableau4.B3" office:value-type="float" office:value="24"><text:p text:style-name="P13">24</text:p></table:table-cell><table:table-cell table:style-name="Tableau4.B3" office:value-type="float" office:value="19"><text:p text:style-name="P13">19</text:p></table:table-cell><table:table-cell table:style-name="Tableau4.B3" office:value-type="float" office:value="17"><text:p text:style-name="P13">17</text:p></table:table-cell></table:table-row><table:table-row><table:table-cell table:style-name="Tableau4.A1" office:value-type="string"><text:p text:style-name="P12">Dezinformacije i manipulacija informacijama</text:p></table:table-cell><table:table-cell table:style-name="Tableau4.B3" office:value-type="float" office:value="14"><text:p text:style-name="P13">14</text:p></table:table-cell><table:table-cell table:style-name="Tableau4.B3" office:value-type="float" office:value="10"><text:p text:style-name="P13">10</text:p></table:table-cell><table:table-cell table:style-name="Tableau4.B3" office:value-type="float" office:value="21"><text:p text:style-name="P13">21</text:p></table:table-cell><table:table-cell table:style-name="Tableau4.B3" office:value-type="float" office:value="19"><text:p text:style-name="P13">19</text:p></table:table-cell><table:table-cell table:style-name="Tableau4.B3" office:value-type="float" office:value="10"><text:p text:style-name="P13">10</text:p></table:table-cell><table:table-cell table:style-name="Tableau4.B3" office:value-type="float" office:value="11"><text:p text:style-name="P13">11</text:p></table:table-cell><table:table-cell table:style-name="Tableau4.B3" office:value-type="float" office:value="19"><text:p text:style-name="P13">19</text:p></table:table-cell><table:table-cell table:style-name="Tableau4.B3" office:value-type="float" office:value="13"><text:p text:style-name="P13">13</text:p></table:table-cell><table:table-cell table:style-name="Tableau4.B3" office:value-type="float" office:value="14"><text:p text:style-name="P13">14</text:p></table:table-cell><table:table-cell table:style-name="Tableau4.B3" office:value-type="float" office:value="18"><text:p text:style-name="P13">18</text:p></table:table-cell><table:table-cell table:style-name="Tableau4.B3" office:value-type="float" office:value="12"><text:p text:style-name="P13">12</text:p></table:table-cell><table:table-cell table:style-name="Tableau4.B3" office:value-type="float" office:value="17"><text:p text:style-name="P13">17</text:p></table:table-cell><table:table-cell table:style-name="Tableau4.B3" office:value-type="float" office:value="10"><text:p text:style-name="P13">10</text:p></table:table-cell><table:table-cell table:style-name="Tableau4.B3" office:value-type="float" office:value="14"><text:p text:style-name="P13">14</text:p></table:table-cell><table:table-cell table:style-name="Tableau4.B3" office:value-type="float" office:value="22"><text:p text:style-name="P13">22</text:p></table:table-cell><table:table-cell table:style-name="Tableau4.B3" office:value-type="float" office:value="19"><text:p text:style-name="P13">19</text:p></table:table-cell><table:table-cell table:style-name="Tableau4.B3" office:value-type="float" office:value="17"><text:p text:style-name="P13">17</text:p></table:table-cell><table:table-cell table:style-name="Tableau4.B3" office:value-type="float" office:value="8"><text:p text:style-name="P13">8</text:p></table:table-cell><table:table-cell table:style-name="Tableau4.B3" office:value-type="float" office:value="12"><text:p text:style-name="P13">12</text:p></table:table-cell><table:table-cell table:style-name="Tableau4.B3" office:value-type="float" office:value="11"><text:p text:style-name="P13">11</text:p></table:table-cell><table:table-cell table:style-name="Tableau4.B3" office:value-type="float" office:value="11"><text:p text:style-name="P13">11</text:p></table:table-cell><table:table-cell table:style-name="Tableau4.B3" office:value-type="float" office:value="22"><text:p text:style-name="P13">22</text:p></table:table-cell><table:table-cell table:style-name="Tableau4.B3" office:value-type="float" office:value="11"><text:p text:style-name="P13">11</text:p></table:table-cell><table:table-cell table:style-name="Tableau4.B3" office:value-type="float" office:value="26"><text:p text:style-name="P13">26</text:p></table:table-cell><table:table-cell table:style-name="Tableau4.B3" office:value-type="float" office:value="19"><text:p text:style-name="P13">19</text:p></table:table-cell><table:table-cell table:style-name="Tableau4.B3" office:value-type="float" office:value="17"><text:p text:style-name="P13">17</text:p></table:table-cell><table:table-cell table:style-name="Tableau4.B3" office:value-type="float" office:value="12"><text:p text:style-name="P13">12</text:p></table:table-cell><table:table-cell table:style-name="Tableau4.B3" office:value-type="float" office:value="13"><text:p text:style-name="P13">13</text:p></table:table-cell></table:table-row><table:table-row><table:table-cell table:style-name="Tableau4.A1" office:value-type="string"><text:p text:style-name="P12">Utjecaj digitalnih tehnologija na društvo</text:p></table:table-cell><table:table-cell table:style-name="Tableau4.B3" office:value-type="float" office:value="8"><text:p text:style-name="P13">8</text:p></table:table-cell><table:table-cell table:style-name="Tableau4.B3" office:value-type="float" office:value="9"><text:p text:style-name="P13">9</text:p></table:table-cell><table:table-cell table:style-name="Tableau4.B3" office:value-type="float" office:value="7"><text:p text:style-name="P13">7</text:p></table:table-cell><table:table-cell table:style-name="Tableau4.B3" office:value-type="float" office:value="8"><text:p text:style-name="P13">8</text:p></table:table-cell><table:table-cell table:style-name="Tableau4.B3" office:value-type="float" office:value="11"><text:p text:style-name="P13">11</text:p></table:table-cell><table:table-cell table:style-name="Tableau4.B3" office:value-type="float" office:value="8"><text:p text:style-name="P13">8</text:p></table:table-cell><table:table-cell table:style-name="Tableau4.B3" office:value-type="float" office:value="11"><text:p text:style-name="P13">11</text:p></table:table-cell><table:table-cell table:style-name="Tableau4.B3" office:value-type="float" office:value="9"><text:p text:style-name="P13">9</text:p></table:table-cell><table:table-cell table:style-name="Tableau4.B3" office:value-type="float" office:value="4"><text:p text:style-name="P13">4</text:p></table:table-cell><table:table-cell table:style-name="Tableau4.B3" office:value-type="float" office:value="7"><text:p text:style-name="P13">7</text:p></table:table-cell><table:table-cell table:style-name="Tableau4.B3" office:value-type="float" office:value="9"><text:p text:style-name="P13">9</text:p></table:table-cell><table:table-cell table:style-name="Tableau4.B3" office:value-type="float" office:value="12"><text:p text:style-name="P13">12</text:p></table:table-cell><table:table-cell table:style-name="Tableau4.B3" office:value-type="float" office:value="9"><text:p text:style-name="P13">9</text:p></table:table-cell><table:table-cell table:style-name="Tableau4.B3" office:value-type="float" office:value="13"><text:p text:style-name="P13">13</text:p></table:table-cell><table:table-cell table:style-name="Tableau4.B3" office:value-type="float" office:value="6"><text:p text:style-name="P13">6</text:p></table:table-cell><table:table-cell table:style-name="Tableau4.B3" office:value-type="float" office:value="7"><text:p text:style-name="P13">7</text:p></table:table-cell><table:table-cell table:style-name="Tableau4.B3" office:value-type="float" office:value="17"><text:p text:style-name="P13">17</text:p></table:table-cell><table:table-cell table:style-name="Tableau4.B3" office:value-type="float" office:value="7"><text:p text:style-name="P13">7</text:p></table:table-cell><table:table-cell table:style-name="Tableau4.B3" office:value-type="float" office:value="17"><text:p text:style-name="P13">17</text:p></table:table-cell><table:table-cell table:style-name="Tableau4.B3" office:value-type="float" office:value="10"><text:p text:style-name="P13">10</text:p></table:table-cell><table:table-cell table:style-name="Tableau4.B3" office:value-type="float" office:value="9"><text:p text:style-name="P13">9</text:p></table:table-cell><table:table-cell table:style-name="Tableau4.B3" office:value-type="float" office:value="9"><text:p text:style-name="P13">9</text:p></table:table-cell><table:table-cell table:style-name="Tableau4.B3" office:value-type="float" office:value="8"><text:p text:style-name="P13">8</text:p></table:table-cell><table:table-cell table:style-name="Tableau4.B3" office:value-type="float" office:value="9"><text:p text:style-name="P13">9</text:p></table:table-cell><table:table-cell table:style-name="Tableau4.B3" office:value-type="float" office:value="14"><text:p text:style-name="P13">14</text:p></table:table-cell><table:table-cell table:style-name="Tableau4.B3" office:value-type="float" office:value="13"><text:p text:style-name="P13">13</text:p></table:table-cell><table:table-cell table:style-name="Tableau4.B3" office:value-type="float" office:value="7"><text:p text:style-name="P13">7</text:p></table:table-cell><table:table-cell table:style-name="Tableau4.B3" office:value-type="float" office:value="8"><text:p text:style-name="P13">8</text:p></table:table-cell></table:table-row></table:table><text:p text:style-name="Frame_20_contents"/></draw:text-box></draw:frame>Društveno-demografske razlike i dalje su relativno ograničene, iako dob dosljedno oblikuje percepciju glavnih izazova EU-a </text:p>
        <text:p text:style-name="Standard">U usporedbi s uočenim razlikama među državama članicama, sociodemografske razlike i dalje su relativno skromne. U većini skupina Europljani općenito utvrđuju istu hijerarhiju izazova, pri čemu se među najčešće spomenutim pitanjima stalno pojavljuju troškovi života, rat u Ukrajini i nezakonite migracije. To upućuje na to da su glavni izazovi s kojima se Europska unija suočava široko rasprostranjeni među stanovništvom, bez obzira na spol, obrazovno podrijetlo ili mjesto boravišta. </text:p>
        <text:p text:style-name="Standard">Dob se ipak pojavljuje kao socio-demografska karakteristika koja najdosljednije razlikuje percepcije. Stariji ispitanici obično stavljaju veći naglasak na geopolitička i sigurnosna pitanja. Za osobe u dobi od 55 i više godina znatno je vjerojatnije da će rat u Ukrajini prepoznati kao jedan od glavnih izazova EU-a (42 %, u usporedbi s 25 % među ispitanicima u dobi od 15 do 24 godine i od 25 do 39 godina). Također je vjerojatnije da će spomenuti nezakonite migracije (38 % u odnosu na 22 % među osobama u dobi od 15 do 24 godine), sigurnost i obrana (28 % u odnosu na 20 %) i sukobi na Bliskom istoku (24 % u odnosu na 18 %). </text:p>
        <text:p text:style-name="Standard">Mladi Europljani stavljaju veći naglasak na društvene izazove. Ispitanici u dobi od 15 do 24 godine češće spominju socijalne nejednakosti (24 % u usporedbi sa 16 % među osobama u dobi od 55 i više godina) i učinak digitalnih tehnologija na društvo (11 % u usporedbi sa 6 % među najstarijim ispitanicima). Klimatske promjene i dalje su nešto izraženije među starijim radno sposobnim odraslim osobama i starijim osobama (32 % među osobama u dobi od 55 i više godina, u usporedbi s 24 % među ispitanicima u dobi od 25 do 39 godina), što upućuje na to da se problemi povezani s okolišem sada protežu i izvan mlađih generacija. </text:p>
        <text:p text:style-name="Standard">Troškovi života ističu se iznimnom dosljednošću zabrinutosti koju stvara među stanovništvom. Oko četiri od deset ispitanika to spominje bez obzira na spol, zanimanje, sastav kućanstva ili učestalost upotrebe društvenih medija, uz tek ograničene razlike među dobnim skupinama (u rasponu od 36 % među osobama u dobi od 55 godina i više do 43 % među ispitanicima u dobi od 40 do 54 godine). Tim širokim konsenzusom jača se njezin položaj dominantnog izazova s kojim se Europska unija trenutačno suočava. </text:p>
        <text:p text:style-name="Standard">Konkretno, ispitanici koji vjeruju da će EU ojačati sigurnost i obranu vjerojatnije će rat u Ukrajini, klimatske promjene te sigurnost i obranu prepoznati kao izazove ili izazove. S druge strane, oni koji ne vjeruju EU-u stavljaju veći naglasak na troškove života i nezakonite migracije. To upućuje na to da je <text:soft-page-break/>povjerenje u ulogu EU-a u području sigurnosti i obrane povezano s različitim predodžbama o izazovima s kojima se suočava Europska unija. </text:p>
        <text:p text:style-name="Standard"/>
        <text:h text:style-name="P74" text:outline-level="2"><text:bookmark-start text:name="__RefHeading___Toc4080_3967327191"/>5.2 Prioriteti koje Europljani očekuju od EU-a <text:bookmark-end text:name="__RefHeading___Toc4080_3967327191"/></text:h>
        <text:p text:style-name="StyleDefaut11grasItalique">Nezakonite migracije te sigurnost i obrana glavni su prioriteti koje Europljani očekuju od EU-a, u strogo grupiranom poretku </text:p>
        <text:p text:style-name="Standard">Na pitanje koja bi područja EU trebao rješavati kao prioritet, Europljani daju najveći prioritet nezakonitim migracijama (25 %) te sigurnosti i obrani (24 %). Klimatske promjene i okoliš (21 %) te rat u Ukrajini (20 %) usko su povezani, što potvrđuje da vodeći prioriteti koji se očekuju od EU-a kombiniraju unutarnje pritiske, pitanja vanjske sigurnosti i dugoročne okolišne izazove. </text:p>
        <text:p text:style-name="Standard">U usporedbi s prethodnim pitanjem o glavnim izazovima s kojima se EU suočava, rang je uže grupiran. Niti jedno pitanje ne dominira popisom prioriteta. To upućuje na to da Europljani ne očekuju da se EU usredotoči samo na jedno glavno područje, već da istodobno djeluje u nekoliko glavnih područja politike. </text:p>
        <text:p text:style-name="Standard"><draw:g text:anchor-type="paragraph" draw:z-index="18" draw:name="Objet de groupe 19" draw:style-name="gr2"><draw:path draw:style-name="gr80" draw:text-style-name="P77"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80" svg:width="0.269cm" svg:height="0.309cm" svg:x="14.139cm" svg:y="5.676cm"><draw:text-box><text:p text:style-name="P78"><text:span text:style-name="T84">25</text:span></text:p></draw:text-box></draw:frame><draw:frame draw:style-name="gr89" draw:text-style-name="P79" svg:width="0.267cm" svg:height="0.313cm" svg:x="13.864cm" svg:y="6.044cm"><draw:text-box><text:p text:style-name="P78"><text:span text:style-name="T64">24</text:span></text:p></draw:text-box></draw:frame><draw:frame draw:style-name="gr90" draw:text-style-name="P80" svg:width="0.267cm" svg:height="0.309cm" svg:x="13.035cm" svg:y="6.406cm"><draw:text-box><text:p text:style-name="P78"><text:span text:style-name="T84">21</text:span></text:p></draw:text-box></draw:frame><draw:frame draw:style-name="gr88" draw:text-style-name="P80" svg:width="0.269cm" svg:height="0.309cm" svg:x="12.758cm" svg:y="6.764cm"><draw:text-box><text:p text:style-name="P78"><text:span text:style-name="T84">20</text:span></text:p></draw:text-box></draw:frame><draw:frame draw:style-name="gr91" draw:text-style-name="P80" svg:width="0.251cm" svg:height="0.309cm" svg:x="12.208cm" svg:y="7.133cm"><draw:text-box><text:p text:style-name="P78"><text:span text:style-name="T84">1</text:span></text:p></draw:text-box></draw:frame><draw:frame draw:style-name="gr91" draw:text-style-name="P80" svg:width="0.251cm" svg:height="0.309cm" svg:x="12.208cm" svg:y="7.493cm"><draw:text-box><text:p text:style-name="P78"><text:span text:style-name="T84">1</text:span></text:p></draw:text-box></draw:frame><draw:frame draw:style-name="gr90" draw:text-style-name="P80" svg:width="0.267cm" svg:height="0.309cm" svg:x="11.381cm" svg:y="7.865cm"><draw:text-box><text:p text:style-name="P78"><text:span text:style-name="T84">15</text:span></text:p></draw:text-box></draw:frame><draw:frame draw:style-name="gr90" draw:text-style-name="P80" svg:width="0.267cm" svg:height="0.309cm" svg:x="11.105cm" svg:y="8.225cm"><draw:text-box><text:p text:style-name="P78"><text:span text:style-name="T84">14</text:span></text:p></draw:text-box></draw:frame><draw:frame draw:style-name="gr88" draw:text-style-name="P80" svg:width="0.269cm" svg:height="0.309cm" svg:x="10.275cm" svg:y="8.581cm"><draw:text-box><text:p text:style-name="P78"><text:span text:style-name="T84">11</text:span></text:p></draw:text-box></draw:frame><draw:frame draw:style-name="gr88" draw:text-style-name="P80" svg:width="0.269cm" svg:height="0.309cm" svg:x="10.275cm" svg:y="8.951cm"><draw:text-box><text:p text:style-name="P78"><text:span text:style-name="T84">11</text:span></text:p></draw:text-box></draw:frame><draw:frame draw:style-name="gr92" draw:text-style-name="P79" svg:width="0.255cm" svg:height="0.479cm" svg:x="9.723cm" svg:y="9.308cm"><draw:text-box><text:p/></draw:text-box></draw:frame><draw:frame draw:style-name="gr93" draw:text-style-name="P80" svg:width="0.253cm" svg:height="0.479cm" svg:x="9.723cm" svg:y="9.669cm"><draw:text-box><text:p/></draw:text-box></draw:frame><draw:frame draw:style-name="gr94" draw:text-style-name="P80" svg:width="0.251cm" svg:height="0.479cm" svg:x="9.447cm" svg:y="10.041cm"><draw:text-box><text:p/></draw:text-box></draw:frame><draw:frame draw:style-name="gr95" draw:text-style-name="P80" svg:width="0.253cm" svg:height="0.309cm" svg:x="8.895cm" svg:y="10.398cm"><draw:text-box><text:p text:style-name="P78"><text:span text:style-name="T84">6</text:span></text:p></draw:text-box></draw:frame><draw:frame draw:style-name="gr91" draw:text-style-name="P80" svg:width="0.251cm" svg:height="0.309cm" svg:x="8.345cm" svg:y="10.756cm"><draw:text-box><text:p text:style-name="P78"><text:span text:style-name="T84">4</text:span></text:p></draw:text-box></draw:frame><draw:frame draw:style-name="gr91" draw:text-style-name="P80" svg:width="0.251cm" svg:height="0.309cm" svg:x="7.793cm" svg:y="11.13cm"><draw:text-box><text:p text:style-name="P78"><text:span text:style-name="T84">2</text:span></text:p></draw:text-box></draw:frame><draw:frame draw:style-name="gr91" draw:text-style-name="P80" svg:width="0.251cm" svg:height="0.309cm" svg:x="7.518cm" svg:y="11.488cm"><draw:text-box><text:p text:style-name="P78"><text:span text:style-name="T84">1</text:span></text:p></draw:text-box></draw:frame><draw:frame draw:style-name="gr91" draw:text-style-name="P80" svg:width="0.251cm" svg:height="0.309cm" svg:x="7.518cm" svg:y="11.846cm"><draw:text-box><text:p text:style-name="P78"><text:span text:style-name="T84">1</text:span></text:p></draw:text-box></draw:frame><draw:frame draw:style-name="gr91" draw:text-style-name="P80" svg:width="0.251cm" svg:height="0.309cm" svg:x="7.793cm" svg:y="12.216cm"><draw:text-box><text:p text:style-name="P78"><text:span text:style-name="T84">2</text:span></text:p></draw:text-box></draw:frame><draw:frame draw:style-name="gr96" draw:text-style-name="P80" svg:width="2.167cm" svg:height="0.309cm" svg:x="5.052cm" svg:y="5.649cm"><draw:text-box><text:p text:style-name="P78"><text:span text:style-name="T85">Nezakonita migracija</text:span></text:p></draw:text-box></draw:frame><draw:frame draw:style-name="gr97" draw:text-style-name="P79" svg:width="2.225cm" svg:height="0.313cm" svg:x="4.847cm" svg:y="6.004cm"><draw:text-box><text:p text:style-name="P78"><text:span text:style-name="T86">Sigurnost i obrana</text:span></text:p></draw:text-box></draw:frame><draw:frame draw:style-name="gr98" draw:text-style-name="P80" svg:width="3.551cm" svg:height="0.309cm" svg:x="3.598cm" svg:y="6.38cm"><draw:text-box><text:p text:style-name="P78"><text:span text:style-name="T85">Klimatske promjene i okoliš</text:span></text:p></draw:text-box></draw:frame><draw:frame draw:style-name="gr99" draw:text-style-name="P80" svg:width="1.997cm" svg:height="0.309cm" svg:x="5.053cm" svg:y="6.738cm"><draw:text-box><text:p text:style-name="P78"><text:span text:style-name="T85">Rat u Ukrajini</text:span></text:p></draw:text-box></draw:frame><draw:frame draw:style-name="gr100" draw:text-style-name="P80" svg:width="3.128cm" svg:height="0.309cm" svg:x="4.023cm" svg:y="7.108cm"><draw:text-box><text:p text:style-name="P78"><text:span text:style-name="T85">Gospodarstvo i javne financije</text:span></text:p></draw:text-box></draw:frame><draw:frame draw:style-name="gr101" draw:text-style-name="P105" svg:width="4.993cm" svg:height="0.309cm" svg:x="3.625cm" svg:y="7.466cm"><draw:text-box><text:p text:style-name="P104"><text:span text:style-name="T85">Radna mjesta, socijalna ravnopravnost i vještine</text:span></text:p></draw:text-box></draw:frame><draw:frame draw:style-name="gr102" draw:text-style-name="P80" svg:width="4.735cm" svg:height="0.309cm" svg:x="2.222cm" svg:y="7.84cm"><draw:text-box><text:p text:style-name="P78"><text:span text:style-name="T85">Demokracija, ljudska prava i vladavina prava</text:span></text:p></draw:text-box></draw:frame><draw:frame draw:style-name="gr103" draw:text-style-name="P80" svg:width="0.842cm" svg:height="0.309cm" svg:x="6.29cm" svg:y="8.196cm"><draw:text-box><text:p text:style-name="P78"><text:span text:style-name="T85">Energija</text:span></text:p></draw:text-box></draw:frame><draw:frame draw:style-name="gr104" draw:text-style-name="P80" svg:width="4.299cm" svg:height="0.309cm" svg:x="4.004cm" svg:y="8.567cm"><draw:text-box><text:p text:style-name="P78"><text:span text:style-name="T85">Poljoprivreda i sigurnost opskrbe hranom</text:span></text:p></draw:text-box></draw:frame><draw:frame draw:style-name="gr105" draw:text-style-name="P80" svg:width="2.872cm" svg:height="0.309cm" svg:x="4.193cm" svg:y="8.927cm"><draw:text-box><text:p text:style-name="P78"><text:span text:style-name="T85">Sukobi na Bliskom istoku</text:span></text:p></draw:text-box></draw:frame><draw:frame draw:style-name="gr106" draw:text-style-name="P79" svg:width="3.178cm" svg:height="0.313cm" svg:x="3.955cm" svg:y="9.292cm"><draw:text-box><text:p text:style-name="P78"><text:span text:style-name="T86">Industrija i konkurentnost</text:span></text:p></draw:text-box></draw:frame><draw:frame draw:style-name="gr107" draw:text-style-name="P80" svg:width="3.165cm" svg:height="0.309cm" svg:x="4.674cm" svg:y="9.657cm"><draw:text-box><text:p text:style-name="P78"><text:span text:style-name="T85">Obrazovanje i osposobljavanje</text:span></text:p></draw:text-box></draw:frame><draw:frame draw:style-name="gr108" draw:text-style-name="P80" svg:width="1.454cm" svg:height="0.309cm" svg:x="5.648cm" svg:y="10.015cm"><draw:text-box><text:p text:style-name="P78"><text:span text:style-name="T85">Javno zdravlje</text:span></text:p></draw:text-box></draw:frame><draw:frame draw:style-name="gr109" draw:text-style-name="P80" svg:width="4.248cm" svg:height="0.309cm" svg:x="2.854cm" svg:y="10.385cm"><draw:text-box><text:p text:style-name="P78"><text:span text:style-name="T85">Utjecaj digitalnih tehnologija na društvo</text:span></text:p></draw:text-box></draw:frame><draw:frame draw:style-name="gr110" draw:text-style-name="P80" svg:width="0.89cm" svg:height="0.309cm" svg:x="6.417cm" svg:y="10.743cm"><draw:text-box><text:p text:style-name="P78"><text:span text:style-name="T85">Trgovina</text:span></text:p></draw:text-box></draw:frame><draw:frame draw:style-name="gr111" draw:text-style-name="P80" svg:width="2.599cm" svg:height="0.309cm" svg:x="4.457cm" svg:y="11.116cm"><draw:text-box><text:p text:style-name="P78"><text:span text:style-name="T85">Istraživanje i inovacije</text:span></text:p></draw:text-box></draw:frame><draw:frame draw:style-name="gr112" draw:text-style-name="P80" svg:width="0.675cm" svg:height="0.309cm" svg:x="6.389cm" svg:y="11.474cm"><draw:text-box><text:p text:style-name="P78"><text:span text:style-name="T85">Ostalo</text:span></text:p></draw:text-box></draw:frame><draw:frame draw:style-name="gr113" draw:text-style-name="P80" svg:width="0.814cm" svg:height="0.309cm" svg:x="6.436cm" svg:y="11.846cm"><draw:text-box><text:p text:style-name="P78"><text:span text:style-name="T85">Nijedna</text:span></text:p></draw:text-box></draw:frame><draw:frame draw:style-name="gr114" draw:text-style-name="P80" svg:width="1.23cm" svg:height="0.309cm" svg:x="5.791cm" svg:y="12.202cm"><draw:text-box><text:p text:style-name="P78"><text:span text:style-name="T85">Ne znam</text:span></text:p></draw:text-box></draw:frame><draw:frame draw:style-name="gr115" draw:text-style-name="P81" svg:width="11.173cm" svg:height="0.345cm" svg:x="0.388cm" svg:y="5.046cm"><draw:text-box><text:p text:style-name="P78"><text:span text:style-name="T87">Q2 </text:span><text:span text:style-name="T59">Koja bi od sljedećih područja, prema vašem mišljenju, EU trebao rješavati kao prioritet?</text:span></text:p></draw:text-box></draw:frame><draw:frame draw:style-name="gr116" draw:text-style-name="P81" svg:width="2.354cm" svg:height="0.479cm" svg:x="9.938cm" svg:y="5.046cm"><draw:text-box><text:p/></draw:text-box></draw:frame><draw:frame draw:style-name="gr117" draw:text-style-name="P106" svg:width="0.743cm" svg:height="0.479cm" svg:x="0.388cm" svg:y="5.685cm"><draw:text-box><text:p/></draw:text-box></draw:frame></draw:g>Druga skupina prioriteta odnosi se na gospodarska i socijalna pitanja. Gospodarstvo i javne financije i radna mjesta, socijalnu ravnopravnost i vještine spominje 18 % ispitanika, dok demokracija, ljudska prava i vladavina prava slijede 15 %, a energija 14 %. Ti rezultati pokazuju da su gospodarska i socijalna pitanja i dalje važna, čak i ako su manje izražena nego u prethodnom pitanju o izazovima. Druga područja spominju se u manjim udjelima Europljana: poljoprivreda i sigurnost opskrbe hranom te sukobi na Bliskom istoku navode se za 11 %, nakon čega slijede industrija i konkurentnost te obrazovanje i osposobljavanje (obje 9 %), javno zdravlje (8 %), učinak digitalnih tehnologija na društvo (6 %), trgovina (4 %) te istraživanje i inovacije (2 %). Općenito, rezultati upućuju na opsežan, ali prioritetni program u kojem su neposredna geopolitička i migracijska pitanja malo ispred gospodarskih, institucionalnih i sektorskih prioriteta. </text:p>
        <text:p text:style-name="Standard"/>
        <text:p text:style-name="P38">Nacionalni prioriteti uglavnom odražavaju glavne izazove utvrđene u svakoj zemlji, ali s određenim razlikama u naglasku </text:p>
        <text:p text:style-name="Standard">Nezakonite migracije najčešće su navedeni prioritet EU-a u Španjolskoj (3 %), Cipru (34 %) i Grčkoj (33 %), a također dosežu visoke razine u državama C<text:span text:style-name="T3"> z</text:span>echia i Irskoj (obje 32 %), Nizozemskoj (31 %) i Portugalu (30 %). To je odraz snažne važnosti migracija u nekoliko južnih država članica, u kojima je to pitanje već utvrđeno kao jedan od glavnih izazova s kojima se EU suočava. </text:p>
        <text:p text:style-name="Standard">Sigurnost i obrana, zajedno s ratom u Ukrajini, posebno su istaknute u zemljama koje se nalaze na istočnom i sjevernom dijelu Unije. Sigurnost i obrana najčešće se navode u Litvi (40 %), Finskoj (38 %) i Poljskoj (37 %), a slijede ih Danska i Estonija (33 %) te Švedska (32 %). Rat u Ukrajini posebno je važan i u Litvi (40 %) te Danskoj, Latviji i Finskoj (svih 31 %) te Estoniji i Švedskoj (obje 28 %). Kao i u prethodnom pitanju, taj obrazac upućuje na to da geografska blizina Rusije ili Bjelarusa i veća izloženost geopolitičkim posljedicama rata čine sigurnosna pitanja neposrednijima. </text:p>
        <text:p text:style-name="Standard">Povezanost s prethodnim pitanjem manje je izravna kad je riječ o gospodarskim pitanjima jer popis prioriteta EU-a ne uključuje troškove života kao takve. </text:p>
        <text:p text:style-name="Standard"/>
        <text:p text:style-name="Standard">Umjesto toga, gospodarska očekivanja izražena su u područjima kao što su gospodarstvo i javne financije ili radna mjesta, socijalna jednakost i vještine. Grčka se u tom pogledu ističe, pri čemu je 32 % ispitanika navelo gospodarstvo i javne financije, dok taj prioritet također doseže relativno visoke razine na Cipru (29 %). Radna mjesta, socijalna ravnopravnost i vještine češće se navode u Slovačkoj (26 %), Latviji (25 %), Bugarskoj (24 %) i Italiji (23 %). To upućuje na to da u zemljama u kojima su gospodarska pitanja posebno vidljiva očekivanja prema EU-u nisu koncentrirana u jednoj stavci, već su raspoređena u nekoliko područja gospodarske i socijalne politike. </text:p>
        <text:p text:style-name="Standard">Klimatske promjene i okoliš slijede drugi obrazac. Najčešće se navodi u Francuskoj (27 %), Italiji (26 %) i Danskoj (25 %), a relativno je visoka i u Malti i Švedskoj (24 %) te Irskoj i Portugalu (23 %). Ti rezultati u velikoj mjeri odražavaju prethodno pitanje: klimatske promjene i okoliš mnogo se rjeđe spominju u Latviji (7 %), Litvi i Rumunjskoj (obje 10 %) te Slovačkoj (11 %). Kad je riječ o percepciji glavnih izazova EU-a, prioriteti u području okoliša manje su važni u zemljama u kojima sigurnosna pitanja, rat u Ukrajini ili neposredniji gospodarski pritisci zauzimaju više prostora. Općenito, rezultati za pojedine zemlje pokazuju snažan kontinuitet između izazova koje Europljani utvrđuju i područja koja žele da EU riješi. </text:p>
        <text:p text:style-name="Standard"/>
        <text:p text:style-name="StyleDefaut11grasItalique">Dobna struktura jasnije određuje očekivanja u pogledu djelovanja EU-a od drugih sociodemografskih varijabli. </text:p>
        <text:p text:style-name="Standard">Veća je vjerojatnost da će stariji ispitanici dati prednost pitanjima povezanima sa sigurnošću. Među osobama u dobi od 55 i više godina, nezakonite migracije spominju se za 31 %, sigurnost i obrana za 29 %, a rat u Ukrajini za 27 %. S druge strane, među ispitanicima u dobi od 15 do 24 godine te su brojke niže te iznose 16 %, 18 % odnosno 13 %. To odražava prethodno pitanje, u kojem je vjerojatnije da će stariji ispitanici utvrditi rat u Ukrajini, nezakonite migracije te sigurnost i obranu kao glavne izazove s kojima se EU suočava. S druge strane, mladi Europljani pridaju relativno veću važnost socijalnim i institucijskim prioritetima. Ispitanici u dobi od 15 do 24 godine imaju veću vjerojatnost od osoba u dobi od 55 i više godina da spomenu radna mjesta, socijalnu jednakost i vještine (23 % u odnosu na 14 %), gospodarstvo i javne financije (21 % u odnosu na 16 %), obrazovanje i osposobljavanje (15 % u odnosu na 6 %) te demokraciju, ljudska prava i vladavinu prava (19 % u odnosu na 15 %). </text:p>
        <text:p text:style-name="Standard"/>
        <text:p text:style-name="Standard">Klimatske promjene i okoliš ne slijede jednostavan generacijski obrazac. Navedeno je 21 % osoba u dobi od 15 do 24 godine, 15 % među ispitanicima u dobi od 25 do 39 godina, a 25 % među osobama u dobi od 55 i više godina. Time se potvrđuje da pitanja okoliša nisu ograničena na mlađe generacije i da su i dalje dio prioritetnog programa EU-a za sve dobne skupine, iako različitog intenziteta. </text:p>
        <text:p text:style-name="Standard">Razlike u stavovima su vidljivije. Ispitanici koji vjeruju da će EU ojačati sigurnost i obranu <text:soft-page-break/>vjerojatniji su od onih koji ne vjeruju da će EU dati prednost sigurnosti i obrani (26 % u odnosu na 22 %), ratu u Ukrajini (23 % u odnosu na 16 %) te klimatskim promjenama i okolišu (23 % u odnosu na 17 %). S druge strane, oni koji ne vjeruju EU-u u jačanje sigurnosti i obrane imaju znatno veću vjerojatnost da će prednost dati nezakonitim migracijama (33 % u odnosu na 20 %). Ti rezultati upućuju na to da su širi stavovi prema EU-u povezani s različitim očekivanjima o tome što bi Europska unija trebala dati prednost, čak i ako opća hijerarhija zabrinutosti ostane relativno stabilna. </text:p>
        <text:p text:style-name="Standard"/>
        <text:p text:style-name="P36"/>
      </text:section>
      <text:h text:style-name="Heading_20_1" text:outline-level="1"><text:bookmark-start text:name="__RefHeading___Toc4082_3967327191"/>6. Sigurnost i obrana EU-a <text:bookmark-end text:name="__RefHeading___Toc4082_3967327191"/></text:h>
      <text:section text:style-name="Sect2" text:name="Section6">
        <text:h text:style-name="Heading_20_2" text:outline-level="2"><text:bookmark-start text:name="__RefHeading___Toc4084_3967327191"/>6.1 Percipirana prijetnja nacionalnoj sigurnosti i potpora obrambenoj autonomiji EU-a <text:bookmark-end text:name="__RefHeading___Toc4084_3967327191"/></text:h>
        <text:p text:style-name="StyleDefaut11grasItalique">Europljani se osjećaju manje izravno ugroženima nego početkom 2026., ali i dalje snažno podupiru autonomniju europsku obranu </text:p>
        <text:p text:style-name="Standard">S obzirom na trenutačni međunarodni kontekst, mali broj<text:span text:style-name="T11"> Europljana</text:span> slaže se da je ugrožena sigurnost njihove zemlje (52 %), uključujući 19 % onih koji se u potpunosti slažu i 33 % onih koji se obično slažu. Međutim, taj se osjećaj nesigurnosti naglo smanjio u odnosu na siječanj 2026., za 16 postotnih bodova. </text:p>
        <text:p text:style-name="Standard"><draw:g text:anchor-type="paragraph" draw:z-index="19" draw:name="Objet de groupe 20" draw:style-name="gr2"><draw:path draw:style-name="gr67" draw:text-style-name="P77" svg:width="4.541cm" svg:height="3.463cm" svg:x="-0.035cm" svg:y="4.128cm" svg:viewBox="0 0 4542 3464" svg:d="M4542 0h-4542v933h4542zM2699 2531h-2699v933h2699z"><text:p/></draw:path><draw:path draw:style-name="gr68" draw:text-style-name="P94" svg:width="6.972cm" svg:height="3.463cm" svg:x="2.667cm" svg:y="4.128cm" svg:viewBox="0 0 6973 3464" svg:d="M6973 0h-5131v933h5131zM4696 2531h-4696v933h4696z"><text:p/></draw:path><draw:path draw:style-name="gr69" draw:text-style-name="P95" svg:width="4.554cm" svg:height="3.463cm" svg:x="7.359cm" svg:y="4.128cm" svg:viewBox="0 0 4555 3464" svg:d="M4555 0h-2277v933h2277zM3557 2531h-3557v933h3557z"><text:p/></draw:path><draw:path draw:style-name="gr70" draw:text-style-name="P96" svg:width="2.136cm" svg:height="3.463cm" svg:x="10.915cm" svg:y="4.128cm" svg:viewBox="0 0 2137 3464" svg:d="M2137 0h-1139v933h1139zM1714 2531h-1714v933h1714z"><text:p/></draw:path><draw:path draw:style-name="gr71" draw:text-style-name="P97" svg:width="1.561cm" svg:height="3.463cm" svg:x="12.631cm" svg:y="4.128cm" svg:viewBox="0 0 1562 3464" svg:d="M1562 0h-1140v933h1140zM1562 2531h-1562v933h1562z"><text:p/></draw:path><draw:frame draw:style-name="gr72" draw:text-style-name="P102" svg:width="0.269cm" svg:height="0.302cm" svg:x="2.113cm" svg:y="4.505cm"><draw:text-box><text:p text:style-name="P78"><text:span text:style-name="T77">32</text:span></text:p></draw:text-box></draw:frame><draw:frame draw:style-name="gr73" draw:text-style-name="P102" svg:width="0.246cm" svg:height="0.302cm" svg:x="1.187cm" svg:y="7.036cm"><draw:text-box><text:p text:style-name="P78"><text:span text:style-name="T77">1</text:span></text:p></draw:text-box></draw:frame><draw:frame draw:style-name="gr74" draw:text-style-name="P102" svg:width="0.267cm" svg:height="0.302cm" svg:x="6.959cm" svg:y="4.505cm"><draw:text-box><text:p text:style-name="P78"><text:span text:style-name="T77">36</text:span></text:p></draw:text-box></draw:frame><draw:frame draw:style-name="gr74" draw:text-style-name="P102" svg:width="0.267cm" svg:height="0.302cm" svg:x="4.893cm" svg:y="7.036cm"><draw:text-box><text:p text:style-name="P78"><text:span text:style-name="T77">33</text:span></text:p></draw:text-box></draw:frame><draw:frame draw:style-name="gr74" draw:text-style-name="P102" svg:width="0.267cm" svg:height="0.302cm" svg:x="10.659cm" svg:y="4.505cm"><draw:text-box><text:p text:style-name="P78"><text:span text:style-name="T77">16</text:span></text:p></draw:text-box></draw:frame><draw:frame draw:style-name="gr74" draw:text-style-name="P102" svg:width="0.267cm" svg:height="0.302cm" svg:x="9.023cm" svg:y="7.036cm"><draw:text-box><text:p text:style-name="P78"><text:span text:style-name="T77">25</text:span></text:p></draw:text-box></draw:frame><draw:frame draw:style-name="gr75" draw:text-style-name="P102" svg:width="0.242cm" svg:height="0.479cm" svg:x="12.429cm" svg:y="4.505cm"><draw:text-box><text:p/></draw:text-box></draw:frame><draw:frame draw:style-name="gr72" draw:text-style-name="P102" svg:width="0.269cm" svg:height="0.302cm" svg:x="11.654cm" svg:y="7.036cm"><draw:text-box><text:p text:style-name="P78"><text:span text:style-name="T77">12</text:span></text:p></draw:text-box></draw:frame><draw:frame draw:style-name="gr76" draw:text-style-name="P102" svg:width="0.244cm" svg:height="0.479cm" svg:x="13.568cm" svg:y="4.505cm"><draw:text-box><text:p/></draw:text-box></draw:frame><draw:frame draw:style-name="gr72" draw:text-style-name="P102" svg:width="0.269cm" svg:height="0.302cm" svg:x="13.295cm" svg:y="7.036cm"><draw:text-box><text:p text:style-name="P78"><text:span text:style-name="T77">11</text:span></text:p></draw:text-box></draw:frame><draw:frame draw:style-name="gr77" draw:text-style-name="P102" svg:width="8.527cm" svg:height="0.302cm" svg:x="0.069cm" svg:y="6.349cm"><draw:text-box><text:p text:style-name="P78"><text:span text:style-name="T78">Sigurnost (naše zemlje) je ugrožena</text:span></text:p></draw:text-box></draw:frame><draw:frame draw:style-name="gr78" draw:text-style-name="P102" svg:width="13.532cm" svg:height="0.302cm" svg:x="0.069cm" svg:y="3.814cm"><draw:text-box><text:p text:style-name="P78"><text:span text:style-name="T78">EU bi trebao ojačati svoj kapacitet za samostalnu obranu od mogućih vanjskih prijetnji</text:span></text:p></draw:text-box></draw:frame><draw:frame draw:style-name="gr79" draw:text-style-name="P103" svg:width="9.492cm" svg:height="0.535cm" svg:x="0.136cm" svg:y="2.348cm"><draw:text-box><text:p text:style-name="P78"><text:span text:style-name="T79">Q7 </text:span><text:span text:style-name="T80">U kojoj se mjeri slažete ili ne slažete sa sljedećim izjavama ? </text:span></text:p></draw:text-box></draw:frame><draw:g draw:style-name="gr26"><draw:polygon draw:style-name="gr80" draw:text-style-name="P77" svg:width="0.129cm" svg:height="0.129cm" svg:x="0.078cm" svg:y="3.092cm" svg:viewBox="0 0 130 130" draw:points="0,130 130,130 130,0 0,0"><text:p/></draw:polygon><draw:polygon draw:style-name="gr81" draw:text-style-name="P94" svg:width="0.129cm" svg:height="0.129cm" svg:x="1.923cm" svg:y="3.092cm" svg:viewBox="0 0 130 130" draw:points="0,130 130,130 130,0 0,0"><text:p/></draw:polygon><draw:polygon draw:style-name="gr82" draw:text-style-name="P95" svg:width="0.129cm" svg:height="0.129cm" svg:x="3.847cm" svg:y="3.092cm" svg:viewBox="0 0 130 130" draw:points="0,130 130,130 130,0 0,0"><text:p/></draw:polygon><draw:polygon draw:style-name="gr83" draw:text-style-name="P96" svg:width="0.129cm" svg:height="0.129cm" svg:x="6.066cm" svg:y="3.092cm" svg:viewBox="0 0 130 130" draw:points="0,130 130,130 130,0 0,0"><text:p/></draw:polygon><draw:frame draw:style-name="gr84" draw:text-style-name="P102" svg:width="1.733cm" svg:height="0.302cm" svg:x="0.263cm" svg:y="3.045cm"><draw:text-box><text:p text:style-name="P78"><text:span text:style-name="T81">Potpuno suglasni</text:span></text:p></draw:text-box></draw:frame><draw:polygon draw:style-name="gr85" draw:text-style-name="P97" svg:width="0.13cm" svg:height="0.129cm" svg:x="8.192cm" svg:y="3.092cm" svg:viewBox="0 0 131 130" draw:points="0,130 131,130 131,0 0,0"><text:p/></draw:polygon><draw:frame draw:style-name="gr86" draw:text-style-name="P102" svg:width="1.976cm" svg:height="0.302cm" svg:x="6.259cm" svg:y="3.045cm"><draw:text-box><text:p text:style-name="P78"><text:span text:style-name="T82">Uopće se ne slažem</text:span></text:p></draw:text-box></draw:frame><draw:frame draw:style-name="gr87" draw:text-style-name="P102" svg:width="1.188cm" svg:height="0.302cm" svg:x="8.389cm" svg:y="3.045cm"><draw:text-box><text:p text:style-name="P78"><text:span text:style-name="T83">Ne znam</text:span></text:p></draw:text-box></draw:frame><draw:frame draw:style-name="gr65" draw:text-style-name="P101" svg:width="2.006cm" svg:height="0.782cm" svg:x="1.838cm" svg:y="2.902cm"><draw:text-box><text:p text:style-name="P83"><text:span text:style-name="T76">Želi se složiti</text:span></text:p></draw:text-box></draw:frame><draw:frame draw:style-name="gr65" draw:text-style-name="P101" svg:width="2.289cm" svg:height="0.782cm" svg:x="3.749cm" svg:y="2.921cm"><draw:text-box><text:p text:style-name="P83"><text:span text:style-name="T76">Želja za neslaganjem</text:span></text:p></draw:text-box></draw:frame></draw:g></draw:g>To smanjenje ne dovodi do slabije potpore obrambenim kapacitetima na razini EU-a. Naprotiv, više od dvije trećine Europljana slaže se da bi EU trebao ojačati svoje kapacitete za samostalnu obranu od potencijalnih vanjskih prijetnji (6 %), uključujući 32 % onih koji se u potpunosti slažu. To upućuje na to da potpora snažnijoj europskoj obrani nije samo reakcija na neposredan osjećaj nacionalne nesigurnosti, već i odraz šireg očekivanja da bi se EU trebao moći zaštititi u nesigurnom međunarodnom okruženju. </text:p>
        <text:p text:style-name="P57">Razlika između ova dva rezultata je važna. Iako manji broj Europljana sada smatra da je njihova zemlja izravno ugrožena, velika većina i dalje podupire jačanje autonomnih obrambenih kapaciteta EU-a. To je odraz prioriteta utvrđenih u prethodnom odjeljku, u kojem su sigurnost i obrana među glavnim područjima koja Europljani očekuju od EU-a. </text:p>
        <text:p text:style-name="StyleDefaut11grasItalique">Osjećaj prijetnje i dalje je neujednačen među državama članicama, a potpora autonomnoj obrani EU-a uglavnom je zajednička </text:p>
        <text:p text:style-name="P57">Rezultati na razini zemalja pokazuju da se percepcija prijetnji nacionalnoj sigurnosti znatno razlikuje diljem EU-a. Najviše razine suglasnosti da je sigurnost zemlje ugrožena zabilježene su na Cipru (74 %), a slijede Malta (66 %), <text:span text:style-name="T14">Litva </text:span>(65 %), <text:span text:style-name="T14">Lu</text:span> xembourg (64 %), Estonija (62 %) i <text:span text:style-name="T14">De</text:span> nmark (61 %). Relativno visoke razine zabilježene su i u Grčkoj (59 %), Rumunjskoj (58 %), Njemačkoj (57 %) te Francuskoj i Poljskoj (obje 56 %). S druge strane, percepcija prijetnje znatno je niža u Sloveniji (32 %), Hrvatskoj (39 %), Austriji (42 %), Mađarskoj (43 %), Belgiji i Bugarskoj (44 %), Italiji (45 %) i Slovačkoj (47 %). U tim se zemljama manje od polovine ispitanika slaže da je sigurnost njihove zemlje ugrožena. </text:p>
        <text:p text:style-name="P57">Smanjenje osjećaja prijetnje u odnosu na siječanj 2026. vidljivo je u većini država članica. U nekoliko je zemalja smanjenje posebno izraženo, posebno u Nizozemskoj (–25 bodova), Francuskoj (–24 boda), Belgiji (–21 bod), Italiji (–19 bodova) te Njemačkoj i Švedskoj (–18 bodova). To upućuje na to da nagli pad zabilježen na razini EU-a nije potaknut malim brojem zemalja, već odražava šire ublažavanje percipirane nesigurnosti diljem Europske unije. Međutim, pad nije ujednačen: osjećaj prijetnje i dalje je gotovo stabilan na Cipru (-1 bod) te se čak povećava u Luksemburgu (9 bodova) i Malti (6 <text:soft-page-break/>bodova), što potvrđuje da nacionalni konteksti i dalje oblikuju percepciju sigurnosti. </text:p>
        <text:p text:style-name="P57">Potpora jačanju autonomnih obrambenih kapaciteta EU-a mnogo je homogenija. Većina se slaže s tom izjavom u svakoj državi članici, u rasponu od 62 % u Italiji do 92 % na Malti. Najveće razine zabilježene su u Malti (92 %), Luksemburgu (91 %) i Cipru (88 %), a slijede ih Danska (80 %), Estonija (79 %), Portugal (78 %) i Litva (77 %). Čak i u zemljama u kojima je potpora najniža, očito je da se i dalje temelji na većini, kao što su Italija (62 %), Poljska (65 %), Austrija i Slovenija (66 %) te Bugarska i Švedska (67 %). To pokazuje da, iako se Europljani razlikuju po tome koliko se osjećaju izravno ugroženima, potpora jačanju obrambenih kapaciteta EU-a zajedničko je stajalište u cijeloj Europskoj uniji. </text:p>
        <text:p text:style-name="P57"><draw:g text:anchor-type="paragraph" draw:z-index="20" draw:name="Objet de groupe 21" draw:style-name="gr2"><draw:frame draw:style-name="gr25" draw:text-style-name="P86" svg:width="17.259cm" svg:height="6.308cm" svg:x="0.386cm" svg:y="2.337cm"><draw:image xlink:href="Pictures/10000000000004ED000001CDCFC94F3F38D31369.png" xlink:type="simple" xlink:show="embed" xlink:actuate="onLoad" draw:mime-type="image/png"><text:p/></draw:image></draw:frame><draw:frame draw:style-name="gr24" draw:text-style-name="P84" svg:width="16.712cm" svg:height="0.983cm" svg:x="-0.501cm" svg:y="0.365cm"><draw:text-box><text:p text:style-name="P83"><text:span text:style-name="T61">Pitanje 7. S obzirom na trenutačni međunarodni kontekst, u kojoj se mjeri slažete ili ne slažete sa sljedećim izjavama?</text:span></text:p></draw:text-box></draw:frame><draw:frame draw:style-name="gr24" draw:text-style-name="P85" svg:width="7.286cm" svg:height="0.622cm" svg:x="5.158cm" svg:y="0.839cm"><draw:text-box><text:p text:style-name="P83"><text:span text:style-name="T62">Sigurnost (naše zemlje) je ugrožena</text:span></text:p></draw:text-box></draw:frame><draw:g draw:style-name="gr26"><draw:frame draw:style-name="gr25" draw:text-style-name="P86" svg:width="15.137cm" svg:height="0.433cm" svg:x="0.467cm" svg:y="1.457cm"><draw:image xlink:href="Pictures/100000000000038C0000001A68C3D201477F9430.png" xlink:type="simple" xlink:show="embed" xlink:actuate="onLoad" draw:mime-type="image/png"><text:p/></draw:image></draw:frame><draw:frame draw:style-name="gr24" draw:text-style-name="P84" svg:width="2.497cm" svg:height="0.983cm" svg:x="0.702cm" svg:y="1.423cm"><draw:text-box><text:p text:style-name="P83"><text:span text:style-name="T61">Potpuno suglasni</text:span></text:p></draw:text-box></draw:frame><draw:frame draw:style-name="gr24" draw:text-style-name="P84" svg:width="2.724cm" svg:height="0.622cm" svg:x="3.976cm" svg:y="1.397cm"><draw:text-box><text:p text:style-name="P83"><text:span text:style-name="T61">Želi se složiti</text:span></text:p></draw:text-box></draw:frame><draw:frame draw:style-name="gr24" draw:text-style-name="P84" svg:width="3.225cm" svg:height="0.983cm" svg:x="7.615cm" svg:y="1.45cm"><draw:text-box><text:p text:style-name="P83"><text:span text:style-name="T61">Želja za neslaganjem</text:span></text:p></draw:text-box></draw:frame><draw:frame draw:style-name="gr66" draw:text-style-name="P84" svg:width="3.446cm" svg:height="0.639cm" svg:x="11.762cm" svg:y="1.409cm"><draw:text-box><text:p text:style-name="P83"><text:span text:style-name="T61">Uopće se ne slažem</text:span></text:p></draw:text-box></draw:frame><draw:frame draw:style-name="gr24" draw:text-style-name="P84" svg:width="2.17cm" svg:height="0.622cm" svg:x="15.577cm" svg:y="1.423cm"><draw:text-box><text:p text:style-name="P83"><text:span text:style-name="T61">Ne znam</text:span></text:p></draw:text-box></draw:frame></draw:g></draw:g></text:p>
        <text:p text:style-name="P57"/>
        <text:p text:style-name="P37"><draw:g text:anchor-type="paragraph" draw:z-index="21" draw:name="Objet de groupe 22" draw:style-name="gr2"><draw:frame draw:style-name="gr25" draw:text-style-name="P86" svg:width="17.569cm" svg:height="6.298cm" svg:x="0.025cm" svg:y="1.986cm"><draw:image xlink:href="Pictures/10000000000004FE000001CADFF916249B967341.png" xlink:type="simple" xlink:show="embed" xlink:actuate="onLoad" draw:mime-type="image/png"><text:p/></draw:image></draw:frame><draw:frame draw:style-name="gr24" draw:text-style-name="P84" svg:width="16.712cm" svg:height="0.983cm" svg:x="-0.624cm" svg:y="0.136cm"><draw:text-box><text:p text:style-name="P83"><text:span text:style-name="T61">Pitanje 7. S obzirom na trenutačni međunarodni kontekst, u kojoj se mjeri slažete ili ne slažete sa sljedećim izjavama?</text:span></text:p></draw:text-box></draw:frame><draw:frame draw:style-name="gr24" draw:text-style-name="P85" svg:width="17.01cm" svg:height="0.622cm" svg:x="0.094cm" svg:y="0.61cm"><draw:text-box><text:p text:style-name="P83"><text:span text:style-name="T62">EU bi trebao ojačati svoj kapacitet za samostalnu obranu od mogućih vanjskih prijetnji </text:span></text:p></draw:text-box></draw:frame><draw:g draw:style-name="gr26"><draw:frame draw:style-name="gr25" draw:text-style-name="P86" svg:width="15.137cm" svg:height="0.433cm" svg:x="0.344cm" svg:y="1.228cm"><draw:image xlink:href="Pictures/100000000000038C0000001A68C3D201477F9430.png" xlink:type="simple" xlink:show="embed" xlink:actuate="onLoad" draw:mime-type="image/png"><text:p/></draw:image></draw:frame><draw:frame draw:style-name="gr24" draw:text-style-name="P84" svg:width="2.497cm" svg:height="0.983cm" svg:x="0.579cm" svg:y="1.194cm"><draw:text-box><text:p text:style-name="P83"><text:span text:style-name="T61">Potpuno suglasni</text:span></text:p></draw:text-box></draw:frame><draw:frame draw:style-name="gr24" draw:text-style-name="P84" svg:width="2.724cm" svg:height="0.622cm" svg:x="3.853cm" svg:y="1.168cm"><draw:text-box><text:p text:style-name="P83"><text:span text:style-name="T61">Želi se složiti</text:span></text:p></draw:text-box></draw:frame><draw:frame draw:style-name="gr24" draw:text-style-name="P84" svg:width="3.225cm" svg:height="0.983cm" svg:x="7.492cm" svg:y="1.221cm"><draw:text-box><text:p text:style-name="P83"><text:span text:style-name="T61">Želja za neslaganjem</text:span></text:p></draw:text-box></draw:frame><draw:frame draw:style-name="gr66" draw:text-style-name="P84" svg:width="3.446cm" svg:height="0.639cm" svg:x="11.639cm" svg:y="1.18cm"><draw:text-box><text:p text:style-name="P83"><text:span text:style-name="T61">Uopće se ne slažem</text:span></text:p></draw:text-box></draw:frame><draw:frame draw:style-name="gr24" draw:text-style-name="P84" svg:width="2.17cm" svg:height="0.622cm" svg:x="15.454cm" svg:y="1.194cm"><draw:text-box><text:p text:style-name="P83"><text:span text:style-name="T61">Ne znam</text:span></text:p></draw:text-box></draw:frame></draw:g></draw:g></text:p>
        <text:p text:style-name="P57"/>
        <text:p text:style-name="P57">Sociodemografske razlike ograničene su kad je riječ o percipiranoj prijetnji, ali su vidljivije kad je riječ o potpori autonomnoj obrani EU-a. Sociodemografske razlike u percepciji da je zemlja ugrožena i dalje su relativno ograničene. Za razliku od prethodnih pitanja o glavnim izazovima i prioritetima EU-a, dob ne strukturira odgovore. Sporazum o ugroženosti nacionalne sigurnosti iznosi 54 % među osobama u dobi od 15 do 24 godine i od 25 do 39 godina, 50 % među osobama u dobi od 40 do 54 godine i 53 % među osobama u dobi od 55 i više godina. To upućuje na to da se, kad se građane izravno pita o sigurnosti njihove zemlje, osjećaj prijetnje relativno široko dijeli među generacijama. Rodne razlike također su skromne, iako je malo vjerojatnije da će se žene (54 %) nego muškarci (51 %) složiti da je sigurnost njihove zemlje ugrožena. </text:p>
        <text:p text:style-name="P57">Potpora jačanju autonomnih obrambenih kapaciteta EU-a pokazuje izraženije sociodemografske obrasce. Veća je među ispitanicima u dobi od 55 i više godina (74 %) nego među ispitanicima u dobi od 15 do 24 godine (63 %), od 25 do 39 godina (62 %) i od 40 do 54 godine (65 %). To djelomično odražava prethodne nalaze koji pokazuju da stariji ispitanici obično pridaju veću važnost geopolitičkim pitanjima i pitanjima povezanima sa sigurnošću. </text:p>
        <text:p text:style-name="P57">Najsnažnije su razlike u stavovima. Ispitanici koji vjeruju da će EU ojačati sigurnost i obranu imaju mnogo veću vjerojatnost da će poduprijeti autonomne obrambene kapacitete EU-a od onih koji ne vjeruju EU-u u tom području (75 % u odnosu na 59 %). Slična razlika uočena je i među onima koji su zadovoljni i nezadovoljni poštovanjem vladavine prava u EU-u (77 % u odnosu na 61 %). Ti rezultati upućuju na to da je potpora autonomnoj obrani EU-a usko povezana sa širim povjerenjem u sposobnost EU-a da učinkovito djeluje. Međutim, čak i među skeptičnijim skupinama potpora se i dalje temelji na većini, što potvrđuje da je jačanje obrambenih kapaciteta EU-a opće zajedničko očekivanje europskog stanovništva.</text:p>
        <text:p text:style-name="P57"/>
        <text:h text:style-name="P74" text:outline-level="2"><text:bookmark-start text:name="__RefHeading___Toc4086_3967327191"/>6.2 Povjerenje u EU za jačanje sigurnosti i obrane<text:bookmark-end text:name="__RefHeading___Toc4086_3967327191"/></text:h>
        <text:p text:style-name="P57">Većina Europljana vjeruje da će EU ojačati sigurnost i obranu, iako je povjerenje umjerenije od potpore autonomnoj obrani EU-a. </text:p>
        <text:p text:style-name="P57">Europski<text:span text:style-name="T4"> građani</text:span> vjeruju da će Europska unija ojačati sigurnost i obranu u Europi i zaštititi svoj citi<text:span text:style-name="T4"> z</text:span>ens (56 %), uključujući 12 % onih koji joj u potpunosti vjeruju i 44 % onih koji joj vjeruju. U odnosu na siječanj 2026. povjerenje u EU radi jačanja sigurnosti i obrane povećalo se za četiri postotna boda, dok se udio onih koji mu uopće ne vjeruju smanjio. Rezultati stoga upućuju na skromno, ali jasno poboljšanje povjerenja u sposobnost EU-a da djeluje u području sigurnosti i obrane. </text:p>
        <text:p text:style-name="P57"/>
        <text:p text:style-name="P57"><draw:g text:anchor-type="paragraph" draw:z-index="22" draw:name="Objet de groupe 23" draw:style-name="gr2"><draw:path draw:style-name="gr50" draw:text-style-name="P77" svg:width="1.67cm" svg:height="1.384cm" svg:x="7.948cm" svg:y="7.891cm" svg:viewBox="0 0 1671 1385" svg:d="M17 0c619 11 1210 258 1654 689l-678 696c-267-258-621-406-993-412z"><text:p/></draw:path><draw:path draw:style-name="gr51" draw:text-style-name="P94" svg:width="3.366cm" svg:height="4.171cm" svg:x="6.985cm" svg:y="8.579cm" svg:viewBox="0 0 3367 4172" svg:d="M2631 0c963 935 984 2474 48 3436-697 715-1758 932-2679 549l374-897c744 310 1598-42 1908-786 230-552 100-1189-330-1606z"><text:p/></draw:path><draw:path draw:style-name="gr52" draw:text-style-name="P95" svg:width="1.872cm" svg:height="3.45cm" svg:x="5.49cm" svg:y="9.114cm" svg:viewBox="0 0 1873 3451" svg:d="M1499 3451c-1240-515-1828-1938-1311-3177 39-94 84-186 135-274l844 483c-401 699-158 1590 541 1990 53 31 108 58 165 81z"><text:p/></draw:path><draw:path draw:style-name="gr53" draw:text-style-name="P96" svg:width="1.772cm" svg:height="1.639cm" svg:x="5.812cm" svg:y="7.957cm" svg:viewBox="0 0 1773 1640" svg:d="M0 1156c333-582 893-1000 1548-1156l225 945c-392 94-729 345-929 695z"><text:p/></draw:path><draw:path draw:style-name="gr54" draw:text-style-name="P97" svg:width="0.606cm" svg:height="1.011cm" svg:x="7.359cm" svg:y="7.891cm" svg:viewBox="0 0 607 1012" svg:d="M0 66c198-47 402-69 607-66l-17 973c-123-2-246 11-365 39z"><text:p/></draw:path><draw:frame draw:style-name="gr55" draw:text-style-name="P88" svg:width="1.311cm" svg:height="0.318cm" svg:x="7.2cm" svg:y="6.955cm"><draw:text-box><text:p text:style-name="P78"><text:span text:style-name="T69">Ne znam</text:span></text:p></draw:text-box></draw:frame><draw:frame draw:style-name="gr56" draw:text-style-name="P98" svg:width="0.391cm" svg:height="0.327cm" svg:x="7.636cm" svg:y="7.267cm"><draw:text-box><text:p text:style-name="P78"><text:span text:style-name="T70">4 %</text:span></text:p></draw:text-box></draw:frame><draw:frame draw:style-name="gr57" draw:text-style-name="P87" svg:width="12.475cm" svg:height="0.842cm" svg:x="-0.309cm" svg:y="6.128cm"><draw:text-box><text:p text:style-name="P78"><text:span text:style-name="T63">Pitanje 8.</text:span> <text:span text:style-name="T71">U kojoj mjeri vjerujete Europskoj uniji da će ojačati sigurnost i obranu u Europi i bolje zaštititi svoje građane?</text:span></text:p></draw:text-box></draw:frame><draw:frame draw:style-name="gr58" draw:text-style-name="P99" svg:width="0.743cm" svg:height="0.479cm" svg:x="-0.309cm" svg:y="7.144cm"><draw:text-box><text:p/></draw:text-box></draw:frame><draw:frame draw:style-name="gr59" draw:text-style-name="P88" svg:width="0.26cm" svg:height="0.479cm" svg:x="10.029cm" svg:y="8.176cm"><draw:text-box><text:p/></draw:text-box></draw:frame><draw:frame draw:style-name="gr59" draw:text-style-name="P88" svg:width="0.26cm" svg:height="0.479cm" svg:x="7.664cm" svg:y="7.52cm"><draw:text-box><text:p/></draw:text-box></draw:frame><draw:frame draw:style-name="gr60" draw:text-style-name="P88" svg:width="0.535cm" svg:height="0.479cm" svg:x="3.044cm" svg:y="8.34cm"><draw:text-box><text:p/></draw:text-box></draw:frame><draw:frame draw:style-name="gr61" draw:text-style-name="P88" svg:width="0.773cm" svg:height="0.479cm" svg:x="2.841cm" svg:y="8.654cm"><draw:text-box><text:p/></draw:text-box></draw:frame><draw:frame draw:style-name="gr62" draw:text-style-name="P100" svg:width="1.802cm" svg:height="1.2cm" svg:x="9.348cm" svg:y="7.477cm"><draw:text-box><text:p text:style-name="P78"><text:span text:style-name="T72">Potpuno povjerenje 12 %</text:span></text:p></draw:text-box></draw:frame><draw:frame draw:style-name="gr63" draw:text-style-name="P100" svg:width="1.95cm" svg:height="0.918cm" svg:x="4.752cm" svg:y="7.888cm"><draw:text-box><text:p text:style-name="P78"><text:span text:style-name="T73">Ne vjerujte uopće 13 %</text:span><text:span text:style-name="T74"> </text:span></text:p></draw:text-box></draw:frame><draw:frame draw:style-name="gr64" draw:text-style-name="P100" svg:width="1.805cm" svg:height="0.934cm" svg:x="3.4cm" svg:y="10.545cm"><draw:text-box><text:p text:style-name="P78"><text:span text:style-name="T75">Ne vjerujte 27 %</text:span><text:span text:style-name="T74"> </text:span></text:p></draw:text-box></draw:frame><draw:frame draw:style-name="gr65" draw:text-style-name="P101" svg:width="2.326cm" svg:height="0.782cm" svg:x="8.84cm" svg:y="12.714cm"><draw:text-box><text:p text:style-name="P83"><text:span text:style-name="T76">Povjerenje u 44%</text:span></text:p></draw:text-box></draw:frame></draw:g>Taj bi rezultat trebalo tumačiti zajedno s prethodnim pitanjem. Iako se više od dvije trećine Europljana slaže da bi EU trebao ojačati svoje kapacitete za samostalnu obranu od potencijalnih vanjskih prijetnji, manja većina vjeruje da će EU ojačati sigurnost i obranu u praksi. Taj nedostatak upućuje na to da je potpora načelu snažnije europske obrane šira od povjerenja u sposobnost EU-a da je ostvari. Međutim, činjenica da povjerenje drži većina i da se povećalo od siječnja 2026. potvrđuje da mnogi građani EU smatraju relevantnim akterom u području sigurnosti i obrane. </text:p>
        <text:p text:style-name="P57"/>
        <text:p text:style-name="StyleDefaut11grasItalique">Povjerenje u sigurnost i obranu u EU-u najveće je na Malti i u Luksemburgu, a manje u nekoliko najvećih država članica </text:p>
        <text:p text:style-name="P57">Povjerenje u EU u pogledu jačanja sigurnosti i obrane znatno se razlikuje među državama članicama. Najviša razina zabilježena je na Malti (91 %) i u Luksemburgu (88 %), a slijede je Cipar (76 %), Portugal, Danska i Litva (svih 75 %) te Estonija (72 %). U tim je zemljama povjerenje u sposobnost EU-a da zaštiti građane znatno iznad prosjeka EU-a. </text:p>
        <text:p text:style-name="P57">Na drugom kraju ljestvice povjerenje je najniže u Grčkoj i Češkoj (obje 47 %). Također je relativno nizak u Njemačkoj i Italiji (obje 50 %), Slovačkoj i Bugarskoj (obje 52 %) te Francuskoj i Austriji (obje 53 %). To potvrđuje da je, iako povjerenje u gotovo svim državama članicama ima većina ili gotovo većina, povjerenje u ulogu EU-a u području sigurnosti i obrane u nekoliko velikih država članica, posebno u Njemačkoj, Italiji i Francuskoj, ograničenije. </text:p>
        <text:p text:style-name="P57">Obrazac za pojedinu zemlju samo se djelomično preklapa s osjećajem nacionalne prijetnje opisanim u prethodnom odjeljku. U Ituaniji i Estoniji visoka razina povjerenja u EU povezana je sa snažnom percepcijom sigurnosnih rizika, što upućuje na to da bi zemlje koje su izloženije geopolitičkim posljedicama rata u Ukrajini također mogle imati veće povjerenje u obrambeno djelovanje na razini EU-a. Međutim, to nije sustavno. Neke zemlje s relativno visokom percipiranom prijetnjom, kao što su Francuska ili Njemačka, pokazuju umjereniju <text:soft-page-break/>razinu povjerenja u EU u tom području. To upućuje na to da povjerenje u sigurnosnu i obrambenu ulogu EU-a ne oblikuje samo izloženost vanjskim prijetnjama, nego i širi nacionalni stavovi o sposobnosti EU-a da učinkovito djeluje. </text:p>
        <text:p text:style-name="P57">U odnosu na siječanj 2026. povjerenje se povećalo u većini država članica, iako u različitoj mjeri. Najveće povećanje zabilježeno je u Malti (24 boda), Francuskoj (13 bodova), Luksemburgu (12 bodova), Austriji (10 bodova) i Sloveniji (9 bodova). Povjerenje se također znatno povećalo u Bugarskoj i Mađarskoj (obojica 8 bodova), Danskoj i Grčkoj (obojica 7 bodova) te Belgiji (šest bodova). Sveukupno povećanje povjerenja rašireno je, ali neujednačeno diljem Europske unije. </text:p>
        <text:p text:style-name="P57"><draw:g text:anchor-type="paragraph" draw:z-index="23" draw:name="Objet de groupe 24" draw:style-name="gr2"><draw:frame draw:style-name="gr25" draw:text-style-name="P86" svg:width="16.768cm" svg:height="6.065cm" svg:x="0.077cm" svg:y="1.905cm"><draw:image xlink:href="Pictures/1000000000000500000001CF7AAE1E425C15B12B.png" xlink:type="simple" xlink:show="embed" xlink:actuate="onLoad" draw:mime-type="image/png"><text:p/></draw:image></draw:frame><draw:frame draw:style-name="gr23" draw:text-style-name="P84" svg:width="16.795cm" svg:height="0.992cm" svg:x="0.229cm" svg:y="0.39cm"><draw:text-box><text:p text:style-name="P93"><text:span text:style-name="T61">Pitanje 8. U kojoj mjeri vjerujete Europskoj uniji da će ojačati sigurnost i obranu u Europi i bolje zaštititi svoje građane?</text:span></text:p></draw:text-box></draw:frame><draw:g draw:style-name="gr26"><draw:frame draw:style-name="gr25" draw:text-style-name="P86" svg:width="15.135cm" svg:height="0.433cm" svg:x="-0.198cm" svg:y="1.341cm"><draw:image xlink:href="Pictures/100000000000038C0000001A68C3D201477F9430.png" xlink:type="simple" xlink:show="embed" xlink:actuate="onLoad" draw:mime-type="image/png"><text:p/></draw:image></draw:frame><draw:frame draw:style-name="gr23" draw:text-style-name="P84" svg:width="2.497cm" svg:height="0.992cm" svg:x="0.037cm" svg:y="1.307cm"><draw:text-box><text:p text:style-name="P93"><text:span text:style-name="T61">Potpuno povjerenje</text:span></text:p></draw:text-box></draw:frame><draw:frame draw:style-name="gr24" draw:text-style-name="P84" svg:width="2.726cm" svg:height="0.983cm" svg:x="3.309cm" svg:y="1.281cm"><draw:text-box><text:p text:style-name="P93"><text:span text:style-name="T61">Želja za povjerenjem</text:span></text:p></draw:text-box></draw:frame><draw:frame draw:style-name="gr24" draw:text-style-name="P84" svg:width="3.225cm" svg:height="0.983cm" svg:x="6.949cm" svg:y="1.334cm"><draw:text-box><text:p text:style-name="P93"><text:span text:style-name="T61">Sklonost nepovjerenju</text:span></text:p></draw:text-box></draw:frame><draw:frame draw:style-name="gr27" draw:text-style-name="P84" svg:width="3.444cm" svg:height="0.638cm" svg:x="11.096cm" svg:y="1.295cm"><draw:text-box><text:p text:style-name="P93"><text:span text:style-name="T61">Uopće ne vjeruj</text:span></text:p></draw:text-box></draw:frame><draw:frame draw:style-name="gr49" draw:text-style-name="P84" svg:width="2.17cm" svg:height="0.623cm" svg:x="14.91cm" svg:y="1.307cm"><draw:text-box><text:p text:style-name="P93"><text:span text:style-name="T61">Ne znam</text:span></text:p></draw:text-box></draw:frame></draw:g></draw:g></text:p>
        <text:p text:style-name="P57"/>
        <text:p text:style-name="P37"/>
        <text:p text:style-name="StyleDefaut11grasItalique">Povjerenje u sigurnost i obranu u EU-u veće je među mlađim ispitanicima i onima sa širim povjerenjem u EU </text:p>
        <text:p text:style-name="P57">Starost je jedna od najjasnijih podjela. Povjerenje u EU u jačanje sigurnosti i obrane najveće je među ispitanicima u dobi od 15 do 24 godine (65 %) te je i dalje iznad prosjeka EU-a (56 %) među ispitanicima u dobi od 25 do 39 godina (59 %). Niže je među ispitanicima u dobi od 40 do 54 godine (53 %) i onima u dobi od 55 i više godina (55 %). </text:p>
        <text:p text:style-name="P57"/>
        <text:p text:style-name="P57">Taj je dobni obrazac značajan jer je općenito vjerojatnije da će stariji ispitanici utvrditi pitanja povezana sa sigurnošću kao izazove ili prioritete EU-a. Čini se da je manje vjerojatno da će se mlađi ispitanici osjećati izravno pogođenima sigurnosnim prijetnjama, ali je vjerojatnije da će vjerovati EU-u da će djelovati u tom području. To upućuje na razliku između percepcije prijetnje, koja je obično jača među starijim ispitanicima, i povjerenja u djelovanje EU-a, koje je snažnije među mlađim Europljanima. </text:p>
        <text:p text:style-name="P57">Razlike među spolovima ograničene su, iako je za muškarce (58 %) malo vjerojatnije da će vjerovati EU-u u tom području nego za žene (55 %). Povjerenje je veće i među ispitanicima s tercijarnim obrazovanjem (61 %) nego među onima s višim srednjim ili poslijesrednjoškolskim obrazovanjem koje nije tercijarno (54 %) ili nižim razinama obrazovanja (55 %). </text:p>
        <text:p text:style-name="P57"/>
        <text:p text:style-name="P57"><draw:g text:anchor-type="paragraph" draw:z-index="24" draw:name="Objet de groupe 25" draw:style-name="gr2"><draw:frame draw:style-name="gr29" draw:text-style-name="P87" svg:width="10.565cm" svg:height="0.355cm" svg:x="-0.086cm" svg:y="2.455cm"><draw:text-box><text:p text:style-name="P78"><text:span text:style-name="T63">Povjerenje u obranu u EU-u znatno je veće među osobama mlađima od 25 godina (65 %)</text:span></text:p></draw:text-box></draw:frame><draw:frame draw:style-name="gr30" draw:text-style-name="P79" svg:width="2.079cm" svg:height="0.313cm" svg:x="6.13cm" svg:y="4.214cm"><draw:text-box><text:p text:style-name="P78"><text:span text:style-name="T64">Ukupno povjerenje </text:span></text:p></draw:text-box></draw:frame><draw:frame draw:style-name="gr31" draw:text-style-name="P88" svg:width="13.743cm" svg:height="0.318cm" svg:x="-0.081cm" svg:y="3.351cm"><draw:text-box><text:p text:style-name="P78"><text:span text:style-name="T65">Pitanje 8. </text:span><text:span text:style-name="T66">U kojoj mjeri vjerujete Europskoj uniji da će ojačati sigurnost i obranu u Europi i bolje zaštititi svoje građane?</text:span></text:p></draw:text-box></draw:frame><draw:polygon draw:style-name="gr32" draw:text-style-name="P89" svg:width="2.155cm" svg:height="0.399cm" svg:x="0.338cm" svg:y="4.468cm" svg:viewBox="0 0 2156 400" draw:points="0,400 2156,400 2156,0 0,0"><text:p/></draw:polygon><draw:frame draw:style-name="gr33" draw:text-style-name="P90" svg:width="0.539cm" svg:height="0.479cm" svg:x="-0.081cm" svg:y="4.252cm"><draw:text-box><text:p/></draw:text-box></draw:frame><draw:path draw:style-name="gr34" draw:text-style-name="P77" svg:width="1.767cm" svg:height="2.37cm" svg:x="1.404cm" svg:y="5.447cm" svg:viewBox="0 0 1768 2371" svg:d="M1768 0h-1768v339h1768zM1611 677h-1611v339h1611zM1442 1366h-1442v327h1442zM1502 2043h-1502v328h1502z"><text:p/></draw:path><draw:line draw:style-name="gr35" draw:text-style-name="P91" svg:x1="1.412cm" svg:y1="5.272cm" svg:x2="1.412cm" svg:y2="7.992cm"><text:p/></draw:line><draw:path draw:style-name="gr35" draw:text-style-name="P91" svg:width="0.072cm" svg:height="2.72cm" svg:x="1.337cm" svg:y="5.272cm" svg:viewBox="0 0 73 2721" svg:d="M0 0h73M0 677h73M0 1366h73M0 2044h73M0 2721h73"><text:p/></draw:path><draw:frame draw:style-name="gr36" draw:text-style-name="P92" svg:width="1.382cm" svg:height="0.285cm" svg:x="0.974cm" svg:y="4.566cm"><draw:text-box><text:p text:style-name="P78"><text:span text:style-name="T67">% prema dobi:</text:span></text:p></draw:text-box></draw:frame><draw:frame draw:style-name="gr37" draw:text-style-name="P92" svg:width="0.267cm" svg:height="0.285cm" svg:x="3.269cm" svg:y="5.522cm"><draw:text-box><text:p text:style-name="P78"><text:span text:style-name="T67">65</text:span></text:p></draw:text-box></draw:frame><draw:frame draw:style-name="gr38" draw:text-style-name="P92" svg:width="0.23cm" svg:height="0.285cm" svg:x="3.107cm" svg:y="6.212cm"><draw:text-box><text:p text:style-name="P78"><text:span text:style-name="T67">5</text:span></text:p></draw:text-box></draw:frame><draw:frame draw:style-name="gr37" draw:text-style-name="P92" svg:width="0.267cm" svg:height="0.285cm" svg:x="2.944cm" svg:y="6.891cm"><draw:text-box><text:p text:style-name="P78"><text:span text:style-name="T67">53</text:span></text:p></draw:text-box></draw:frame><draw:frame draw:style-name="gr39" draw:text-style-name="P92" svg:width="0.269cm" svg:height="0.285cm" svg:x="2.997cm" svg:y="7.569cm"><draw:text-box><text:p text:style-name="P78"><text:span text:style-name="T67">55</text:span></text:p></draw:text-box></draw:frame><draw:frame draw:style-name="gr40" draw:text-style-name="P92" svg:width="0.611cm" svg:height="0.285cm" svg:x="0.672cm" svg:y="5.512cm"><draw:text-box><text:p text:style-name="P78"><text:span text:style-name="T68">15-24</text:span></text:p></draw:text-box></draw:frame><draw:frame draw:style-name="gr40" draw:text-style-name="P92" svg:width="0.611cm" svg:height="0.285cm" svg:x="0.672cm" svg:y="6.2cm"><draw:text-box><text:p text:style-name="P78"><text:span text:style-name="T68">25-39</text:span></text:p></draw:text-box></draw:frame><draw:frame draw:style-name="gr40" draw:text-style-name="P92" svg:width="0.611cm" svg:height="0.285cm" svg:x="0.672cm" svg:y="6.881cm"><draw:text-box><text:p text:style-name="P78"><text:span text:style-name="T68">40-54</text:span></text:p></draw:text-box></draw:frame><draw:polygon draw:style-name="gr32" draw:text-style-name="P89" svg:width="4.381cm" svg:height="0.664cm" svg:x="4.394cm" svg:y="4.517cm" svg:viewBox="0 0 4382 665" draw:points="0,665 4382,665 4382,0 0,0"><text:p/></draw:polygon><draw:frame draw:style-name="gr41" draw:text-style-name="P92" svg:width="0.32cm" svg:height="0.285cm" svg:x="0.856cm" svg:y="7.556cm"><draw:text-box><text:p text:style-name="P78"><text:span text:style-name="T68">55</text:span></text:p></draw:text-box></draw:frame><draw:path draw:style-name="gr34" draw:text-style-name="P77" svg:width="1.5cm" svg:height="2.369cm" svg:x="6.644cm" svg:y="5.496cm" svg:viewBox="0 0 1501 2370" svg:d="M1501 0h-1501v326h1501zM1380 677h-1380v326h1380zM1308 1354h-1308v338h1308zM1259 2043h-1259v327h1259z"><text:p/></draw:path><draw:line draw:style-name="gr35" draw:text-style-name="P91" svg:x1="6.638cm" svg:y1="5.32cm" svg:x2="6.638cm" svg:y2="8.04cm"><text:p/></draw:line><draw:path draw:style-name="gr35" draw:text-style-name="P91" svg:width="0.073cm" svg:height="2.72cm" svg:x="6.567cm" svg:y="5.32cm" svg:viewBox="0 0 74 2721" svg:d="M0 0h74M0 677h74M0 1354h74M0 2044h74M0 2721h74"><text:p/></draw:path><draw:frame draw:style-name="gr42" draw:text-style-name="P92" svg:width="1.696cm" svg:height="0.285cm" svg:x="5.791cm" svg:y="4.614cm"><draw:text-box><text:p text:style-name="P78"><text:span text:style-name="T67">% po zanimanju:</text:span></text:p></draw:text-box></draw:frame><draw:frame draw:style-name="gr37" draw:text-style-name="P92" svg:width="0.267cm" svg:height="0.285cm" svg:x="8.243cm" svg:y="5.572cm"><draw:text-box><text:p text:style-name="P78"><text:span text:style-name="T67">63</text:span></text:p></draw:text-box></draw:frame><draw:frame draw:style-name="gr38" draw:text-style-name="P92" svg:width="0.23cm" svg:height="0.285cm" svg:x="8.123cm" svg:y="6.249cm"><draw:text-box><text:p text:style-name="P78"><text:span text:style-name="T67">5</text:span></text:p></draw:text-box></draw:frame><draw:frame draw:style-name="gr37" draw:text-style-name="P92" svg:width="0.267cm" svg:height="0.285cm" svg:x="8.053cm" svg:y="6.941cm"><draw:text-box><text:p text:style-name="P78"><text:span text:style-name="T67">55</text:span></text:p></draw:text-box></draw:frame><draw:frame draw:style-name="gr37" draw:text-style-name="P92" svg:width="0.267cm" svg:height="0.285cm" svg:x="8.007cm" svg:y="7.616cm"><draw:text-box><text:p text:style-name="P78"><text:span text:style-name="T67">53</text:span></text:p></draw:text-box></draw:frame><draw:frame draw:style-name="gr43" draw:text-style-name="P92" svg:width="2.059cm" svg:height="0.285cm" svg:x="5.109cm" svg:y="5.559cm"><draw:text-box><text:p text:style-name="P78"><text:span text:style-name="T68">Samozaposlena osoba</text:span></text:p></draw:text-box></draw:frame><draw:frame draw:style-name="gr36" draw:text-style-name="P92" svg:width="0.996cm" svg:height="0.285cm" svg:x="5.525cm" svg:y="6.237cm"><draw:text-box><text:p text:style-name="P78"><text:span text:style-name="T68">Zaposlenik</text:span></text:p></draw:text-box></draw:frame><draw:frame draw:style-name="gr44" draw:text-style-name="P92" svg:width="1.458cm" svg:height="0.285cm" svg:x="5.029cm" svg:y="6.928cm"><draw:text-box><text:p text:style-name="P78"><text:span text:style-name="T68">Ručni radnik</text:span></text:p></draw:text-box></draw:frame><draw:polygon draw:style-name="gr32" draw:text-style-name="P89" svg:width="4.78cm" svg:height="0.665cm" svg:x="9.197cm" svg:y="4.468cm" svg:viewBox="0 0 4781 666" draw:points="0,666 4781,666 4781,0 0,0"><text:p/></draw:polygon><draw:frame draw:style-name="gr45" draw:text-style-name="P92" svg:width="1.195cm" svg:height="0.285cm" svg:x="5.299cm" svg:y="7.606cm"><draw:text-box><text:p text:style-name="P78"><text:span text:style-name="T68">Ne djeluje</text:span></text:p></draw:text-box></draw:frame><draw:path draw:style-name="gr34" draw:text-style-name="P77" svg:width="1.888cm" svg:height="1.704cm" svg:x="11.678cm" svg:y="5.782cm" svg:viewBox="0 0 1889 1705" svg:d="M1889 0h-1889v338h1889zM860 1355h-860v350h860z"><text:p/></draw:path><draw:line draw:style-name="gr35" draw:text-style-name="P91" svg:x1="11.684cm" svg:y1="5.272cm" svg:x2="11.684cm" svg:y2="7.992cm"><text:p/></draw:line><draw:path draw:style-name="gr35" draw:text-style-name="P91" svg:width="0.073cm" svg:height="2.72cm" svg:x="11.611cm" svg:y="5.272cm" svg:viewBox="0 0 74 2721" svg:d="M0 0h74M0 1366h74M0 2721h74"><text:p/></draw:path><draw:frame draw:style-name="gr46" draw:text-style-name="P92" svg:width="4.659cm" svg:height="0.285cm" svg:x="9.407cm" svg:y="4.566cm"><draw:text-box><text:p text:style-name="P78"><text:span text:style-name="T67">% na zadovoljstvo poštovanjem prava u EU-u:</text:span></text:p></draw:text-box></draw:frame><draw:frame draw:style-name="gr38" draw:text-style-name="P92" svg:width="0.23cm" svg:height="0.285cm" svg:x="13.669cm" svg:y="5.873cm"><draw:text-box><text:p text:style-name="P78"><text:span text:style-name="T67">7</text:span></text:p></draw:text-box></draw:frame><draw:frame draw:style-name="gr39" draw:text-style-name="P92" svg:width="0.269cm" svg:height="0.285cm" svg:x="12.642cm" svg:y="7.23cm"><draw:text-box><text:p text:style-name="P78"><text:span text:style-name="T67">36</text:span></text:p></draw:text-box></draw:frame><draw:frame draw:style-name="gr47" draw:text-style-name="P92" svg:width="1.964cm" svg:height="0.285cm" svg:x="10.39cm" svg:y="5.863cm"><draw:text-box><text:p text:style-name="P78"><text:span text:style-name="T68">Ukupno "povjerenje"</text:span></text:p></draw:text-box></draw:frame><draw:frame draw:style-name="gr48" draw:text-style-name="P92" svg:width="2.207cm" svg:height="0.285cm" svg:x="10.032cm" svg:y="7.218cm"><draw:text-box><text:p text:style-name="P78"><text:span text:style-name="T68">Ukupno „nepovjerenje”</text:span></text:p></draw:text-box></draw:frame></draw:g>Najsnažnije su razlike u stavovima. Ispitanici koji su zadovoljni poštovanjem vladavine prava u EU-u (79 %) imaju mnogo veću vjerojatnost da će vjerovati EU-u da će ojačati sigurnost i obranu od onih koji su nezadovoljni (36 %). To potvrđuje da je povjerenje u ulogu EU-a u području sigurnosti i obrane usko povezano sa širim povjerenjem u funkcioniranje Europske unije.</text:p>
        <text:p text:style-name="P43"/>
      </text:section>
      <text:h text:style-name="Heading_20_1" text:outline-level="1"><text:bookmark-start text:name="__RefHeading___Toc4088_3967327191"/>7. Tehničke specifikacije <text:bookmark-end text:name="__RefHeading___Toc4088_3967327191"/></text:h>
      <text:p text:style-name="Standard">Demoskopija je od 19. do 24. lipnja 2026. provela Flash Eurobarometar 584 na zahtjev Europske komisije, Glavne uprave za komunikaciju (GU COMM, Odjel za javno mišljenje i građanski angažman). Riječ je o anketi koju koordinira Glavna uprava za komunikaciju (GU COMM, Odjel za javno mišljenje i građanski angažman). </text:p>
      <text:p text:style-name="Standard">Flash Eurobarometar obuhvaća opću populaciju u dobi od 15 i više godina u svih 27 država članica EU-a. Ta ciljna populacija odgovara široj javnosti kako je definirana u okvirnom ugovoru Flash Eurobarometra. Ukupno su obavljena 25.904 intervjua putem računalno potpomognutog internetskog intervjua (CAWI). </text:p>
      <text:p text:style-name="Standard">Plan uzorkovanja u skladu je sa standardnim specifikacijama okvirnog ugovora, s 1 000 razgovora u većim državama članicama i 500 razgovora u manjim državama članicama (LU, CY, MT). </text:p>
      <text:p text:style-name="Standard"/>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5">Broj razgovora po zemlji </text:p>
          </table:table-cell>
          <table:covered-table-cell/>
          <table:covered-table-cell/>
          <table:covered-table-cell/>
          <table:covered-table-cell/>
          <table:covered-table-cell/>
        </table:table-row>
        <table:table-row table:style-name="Tableau5.1">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row>
        <table:table-row table:style-name="Tableau5.1">
          <table:table-cell table:style-name="Tableau5.A1" office:value-type="string">
            <text:p text:style-name="P5">EU</text:p>
          </table:table-cell>
          <table:table-cell table:style-name="Tableau5.A1" office:value-type="string">
            <text:p text:style-name="P5">EU</text:p>
          </table:table-cell>
          <table:table-cell table:style-name="Tableau5.C3" office:value-type="float" office:value="25904">
            <text:p text:style-name="P3">25904</text:p>
          </table:table-cell>
          <table:table-cell table:style-name="Tableau5.A1" office:value-type="string">
            <text:p text:style-name="P5">LV</text:p>
          </table:table-cell>
          <table:table-cell table:style-name="Tableau5.A1" office:value-type="string">
            <text:p text:style-name="P5">Latvija</text:p>
          </table:table-cell>
          <table:table-cell table:style-name="Tableau5.C3" office:value-type="float" office:value="1010">
            <text:p text:style-name="P3">1010</text:p>
          </table:table-cell>
        </table:table-row>
        <table:table-row table:style-name="Tableau5.1">
          <table:table-cell table:style-name="Tableau5.A1" office:value-type="string">
            <text:p text:style-name="P5">BE</text:p>
          </table:table-cell>
          <table:table-cell table:style-name="Tableau5.A1" office:value-type="string">
            <text:p text:style-name="P5">Belgija</text:p>
          </table:table-cell>
          <table:table-cell table:style-name="Tableau5.C3" office:value-type="float" office:value="1039">
            <text:p text:style-name="P3">1039</text:p>
          </table:table-cell>
          <table:table-cell table:style-name="Tableau5.A1" office:value-type="string">
            <text:p text:style-name="P5">LT</text:p>
          </table:table-cell>
          <table:table-cell table:style-name="Tableau5.A1" office:value-type="string">
            <text:p text:style-name="P5">Litva</text:p>
          </table:table-cell>
          <table:table-cell table:style-name="Tableau5.C3" office:value-type="float" office:value="1005">
            <text:p text:style-name="P3">1005</text:p>
          </table:table-cell>
        </table:table-row>
        <table:table-row table:style-name="Tableau5.1">
          <table:table-cell table:style-name="Tableau5.A1" office:value-type="string">
            <text:p text:style-name="P5">BG</text:p>
          </table:table-cell>
          <table:table-cell table:style-name="Tableau5.A1" office:value-type="string">
            <text:p text:style-name="P5">Bugarska</text:p>
          </table:table-cell>
          <table:table-cell table:style-name="Tableau5.C3" office:value-type="float" office:value="1007">
            <text:p text:style-name="P3">1007</text:p>
          </table:table-cell>
          <table:table-cell table:style-name="Tableau5.A1" office:value-type="string">
            <text:p text:style-name="P5">LU</text:p>
          </table:table-cell>
          <table:table-cell table:style-name="Tableau5.A1" office:value-type="string">
            <text:p text:style-name="P5">Luksemburg</text:p>
          </table:table-cell>
          <table:table-cell table:style-name="Tableau5.C3" office:value-type="float" office:value="506">
            <text:p text:style-name="P3">506</text:p>
          </table:table-cell>
        </table:table-row>
        <table:table-row table:style-name="Tableau5.1">
          <table:table-cell table:style-name="Tableau5.A1" office:value-type="string">
            <text:p text:style-name="P5">CZ</text:p>
          </table:table-cell>
          <table:table-cell table:style-name="Tableau5.A1" office:value-type="string">
            <text:p text:style-name="P5">Češka</text:p>
          </table:table-cell>
          <table:table-cell table:style-name="Tableau5.C3" office:value-type="float" office:value="1016">
            <text:p text:style-name="P3">1016</text:p>
          </table:table-cell>
          <table:table-cell table:style-name="Tableau5.A1" office:value-type="string">
            <text:p text:style-name="P5">HU</text:p>
          </table:table-cell>
          <table:table-cell table:style-name="Tableau5.A1" office:value-type="string">
            <text:p text:style-name="P5">Mađarska</text:p>
          </table:table-cell>
          <table:table-cell table:style-name="Tableau5.C3" office:value-type="float" office:value="1030">
            <text:p text:style-name="P3">1030</text:p>
          </table:table-cell>
        </table:table-row>
        <table:table-row table:style-name="Tableau5.1">
          <table:table-cell table:style-name="Tableau5.A1" office:value-type="string">
            <text:p text:style-name="P5">DK</text:p>
          </table:table-cell>
          <table:table-cell table:style-name="Tableau5.A1" office:value-type="string">
            <text:p text:style-name="P5">Danska</text:p>
          </table:table-cell>
          <table:table-cell table:style-name="Tableau5.C3" office:value-type="float" office:value="1015">
            <text:p text:style-name="P3">1015</text:p>
          </table:table-cell>
          <table:table-cell table:style-name="Tableau5.A1" office:value-type="string">
            <text:p text:style-name="P5">MT</text:p>
          </table:table-cell>
          <table:table-cell table:style-name="Tableau5.A1" office:value-type="string">
            <text:p text:style-name="P5">Malta</text:p>
          </table:table-cell>
          <table:table-cell table:style-name="Tableau5.C3" office:value-type="float" office:value="512">
            <text:p text:style-name="P3">512</text:p>
          </table:table-cell>
        </table:table-row>
        <table:table-row table:style-name="Tableau5.1">
          <table:table-cell table:style-name="Tableau5.A1" office:value-type="string">
            <text:p text:style-name="P5">DE</text:p>
          </table:table-cell>
          <table:table-cell table:style-name="Tableau5.A1" office:value-type="string">
            <text:p text:style-name="P5">Njemačka</text:p>
          </table:table-cell>
          <table:table-cell table:style-name="Tableau5.C3" office:value-type="float" office:value="1008">
            <text:p text:style-name="P3">1008</text:p>
          </table:table-cell>
          <table:table-cell table:style-name="Tableau5.A1" office:value-type="string">
            <text:p text:style-name="P5">NL</text:p>
          </table:table-cell>
          <table:table-cell table:style-name="Tableau5.A1" office:value-type="string">
            <text:p text:style-name="P5">Nizozemska</text:p>
          </table:table-cell>
          <table:table-cell table:style-name="Tableau5.C3" office:value-type="float" office:value="1024">
            <text:p text:style-name="P3">1024</text:p>
          </table:table-cell>
        </table:table-row>
        <table:table-row table:style-name="Tableau5.1">
          <table:table-cell table:style-name="Tableau5.A1" office:value-type="string">
            <text:p text:style-name="P5">EE</text:p>
          </table:table-cell>
          <table:table-cell table:style-name="Tableau5.A1" office:value-type="string">
            <text:p text:style-name="P5">Estonija</text:p>
          </table:table-cell>
          <table:table-cell table:style-name="Tableau5.C3" office:value-type="float" office:value="1005">
            <text:p text:style-name="P3">1005</text:p>
          </table:table-cell>
          <table:table-cell table:style-name="Tableau5.A1" office:value-type="string">
            <text:p text:style-name="P5">AT</text:p>
          </table:table-cell>
          <table:table-cell table:style-name="Tableau5.A1" office:value-type="string">
            <text:p text:style-name="P5">Austrija</text:p>
          </table:table-cell>
          <table:table-cell table:style-name="Tableau5.C3" office:value-type="float" office:value="1017">
            <text:p text:style-name="P3">1017</text:p>
          </table:table-cell>
        </table:table-row>
        <table:table-row table:style-name="Tableau5.1">
          <table:table-cell table:style-name="Tableau5.A1" office:value-type="string">
            <text:p text:style-name="P5">IE</text:p>
          </table:table-cell>
          <table:table-cell table:style-name="Tableau5.A1" office:value-type="string">
            <text:p text:style-name="P5">Republika Irska</text:p>
          </table:table-cell>
          <table:table-cell table:style-name="Tableau5.C3" office:value-type="float" office:value="1036">
            <text:p text:style-name="P3">1036</text:p>
          </table:table-cell>
          <table:table-cell table:style-name="Tableau5.A1" office:value-type="string">
            <text:p text:style-name="P5">PL</text:p>
          </table:table-cell>
          <table:table-cell table:style-name="Tableau5.A1" office:value-type="string">
            <text:p text:style-name="P5">Poljska</text:p>
          </table:table-cell>
          <table:table-cell table:style-name="Tableau5.C3" office:value-type="float" office:value="1024">
            <text:p text:style-name="P3">1024</text:p>
          </table:table-cell>
        </table:table-row>
        <table:table-row table:style-name="Tableau5.1">
          <table:table-cell table:style-name="Tableau5.A1" office:value-type="string">
            <text:p text:style-name="P5">EL</text:p>
          </table:table-cell>
          <table:table-cell table:style-name="Tableau5.A1" office:value-type="string">
            <text:p text:style-name="P5">Grčka</text:p>
          </table:table-cell>
          <table:table-cell table:style-name="Tableau5.C3" office:value-type="float" office:value="1008">
            <text:p text:style-name="P3">1008</text:p>
          </table:table-cell>
          <table:table-cell table:style-name="Tableau5.A1" office:value-type="string">
            <text:p text:style-name="P5">PT</text:p>
          </table:table-cell>
          <table:table-cell table:style-name="Tableau5.A1" office:value-type="string">
            <text:p text:style-name="P5">Portugal</text:p>
          </table:table-cell>
          <table:table-cell table:style-name="Tableau5.C3" office:value-type="float" office:value="1005">
            <text:p text:style-name="P3">1005</text:p>
          </table:table-cell>
        </table:table-row>
        <table:table-row table:style-name="Tableau5.1">
          <table:table-cell table:style-name="Tableau5.A1" office:value-type="string">
            <text:p text:style-name="P5">ES</text:p>
          </table:table-cell>
          <table:table-cell table:style-name="Tableau5.A1" office:value-type="string">
            <text:p text:style-name="P5">Španjolska</text:p>
          </table:table-cell>
          <table:table-cell table:style-name="Tableau5.C3" office:value-type="float" office:value="1005">
            <text:p text:style-name="P3">1005</text:p>
          </table:table-cell>
          <table:table-cell table:style-name="Tableau5.A1" office:value-type="string">
            <text:p text:style-name="P5">RO</text:p>
          </table:table-cell>
          <table:table-cell table:style-name="Tableau5.A1" office:value-type="string">
            <text:p text:style-name="P5">Rumunjska</text:p>
          </table:table-cell>
          <table:table-cell table:style-name="Tableau5.C3" office:value-type="float" office:value="1014">
            <text:p text:style-name="P3">1014</text:p>
          </table:table-cell>
        </table:table-row>
        <table:table-row table:style-name="Tableau5.1">
          <table:table-cell table:style-name="Tableau5.A1" office:value-type="string">
            <text:p text:style-name="P5">FR</text:p>
          </table:table-cell>
          <table:table-cell table:style-name="Tableau5.A1" office:value-type="string">
            <text:p text:style-name="P5">Francuska</text:p>
          </table:table-cell>
          <table:table-cell table:style-name="Tableau5.C3" office:value-type="float" office:value="1005">
            <text:p text:style-name="P3">1005</text:p>
          </table:table-cell>
          <table:table-cell table:style-name="Tableau5.A1" office:value-type="string">
            <text:p text:style-name="P5">SI</text:p>
          </table:table-cell>
          <table:table-cell table:style-name="Tableau5.A1" office:value-type="string">
            <text:p text:style-name="P5">Slovenija</text:p>
          </table:table-cell>
          <table:table-cell table:style-name="Tableau5.C3" office:value-type="float" office:value="1016">
            <text:p text:style-name="P3">1016</text:p>
          </table:table-cell>
        </table:table-row>
        <table:table-row table:style-name="Tableau5.1">
          <table:table-cell table:style-name="Tableau5.A1" office:value-type="string">
            <text:p text:style-name="P5">HR</text:p>
          </table:table-cell>
          <table:table-cell table:style-name="Tableau5.A1" office:value-type="string">
            <text:p text:style-name="P5">Hrvatska</text:p>
          </table:table-cell>
          <table:table-cell table:style-name="Tableau5.C3" office:value-type="float" office:value="1031">
            <text:p text:style-name="P3">1031</text:p>
          </table:table-cell>
          <table:table-cell table:style-name="Tableau5.A1" office:value-type="string">
            <text:p text:style-name="P5">SK</text:p>
          </table:table-cell>
          <table:table-cell table:style-name="Tableau5.A1" office:value-type="string">
            <text:p text:style-name="P5">Slovačka</text:p>
          </table:table-cell>
          <table:table-cell table:style-name="Tableau5.C3" office:value-type="float" office:value="1003">
            <text:p text:style-name="P3">1003</text:p>
          </table:table-cell>
        </table:table-row>
        <table:table-row table:style-name="Tableau5.1">
          <table:table-cell table:style-name="Tableau5.A1" office:value-type="string">
            <text:p text:style-name="P5">IT</text:p>
          </table:table-cell>
          <table:table-cell table:style-name="Tableau5.A1" office:value-type="string">
            <text:p text:style-name="P5">Italija</text:p>
          </table:table-cell>
          <table:table-cell table:style-name="Tableau5.C3" office:value-type="float" office:value="1009">
            <text:p text:style-name="P3">1009</text:p>
          </table:table-cell>
          <table:table-cell table:style-name="Tableau5.A1" office:value-type="string">
            <text:p text:style-name="P5">FI</text:p>
          </table:table-cell>
          <table:table-cell table:style-name="Tableau5.A1" office:value-type="string">
            <text:p text:style-name="P5">Finska</text:p>
          </table:table-cell>
          <table:table-cell table:style-name="Tableau5.C3" office:value-type="float" office:value="1024">
            <text:p text:style-name="P3">1024</text:p>
          </table:table-cell>
        </table:table-row>
        <table:table-row table:style-name="Tableau5.1">
          <table:table-cell table:style-name="Tableau5.A1" office:value-type="string">
            <text:p text:style-name="P5">CY</text:p>
          </table:table-cell>
          <table:table-cell table:style-name="Tableau5.A1" office:value-type="string">
            <text:p text:style-name="P5">Cipar</text:p>
          </table:table-cell>
          <table:table-cell table:style-name="Tableau5.C3" office:value-type="float" office:value="521">
            <text:p text:style-name="P3">521</text:p>
          </table:table-cell>
          <table:table-cell table:style-name="Tableau5.A1" office:value-type="string">
            <text:p text:style-name="P5">SE</text:p>
          </table:table-cell>
          <table:table-cell table:style-name="Tableau5.A1" office:value-type="string">
            <text:p text:style-name="P5">Švedska</text:p>
          </table:table-cell>
          <table:table-cell table:style-name="Tableau5.C3" office:value-type="float" office:value="1009">
            <text:p text:style-name="P3">1009</text:p>
          </table:table-cell>
        </table:table-row>
      </table:table>
      <text:p text:style-name="Standard"/>
      <text:p text:style-name="P39">Razlika do gornje granice pogreške </text:p>
      <text:p text:style-name="Standard">Na rezultate istraživanja primjenjuju se dopuštena odstupanja pri uzorkovanju. „Granična vrijednost pogreške” kvantificira nesigurnost u vezi s rezultatima ankete (ili povjerenje u njih). U pravilu, što se više intervjua provodi (veličina uzorka), to je manja dopuštena pogreška. Uzorak od 500 imat će dopušteno odstupanje od najviše 4,4 postotna boda, a uzorak od 1 000 imat će dopušteno odstupanje od najviše 3,1 postotnog boda.</text:p>
      <text:p text:style-name="Standard"><draw:frame draw:style-name="fr1" draw:name="Cadre4" text:anchor-type="paragraph" svg:x="-0.032cm" svg:y="5.032cm" svg:width="17.11cm" draw:z-index="25"><draw:text-box fo:min-height="3.683cm"><text:p text:style-name="P60">(tablica iz drugog izvješća Eurobarometra)</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Table_20_Contents"/></table:table-cell><table:table-cell table:style-name="Tableau34.A1" table:number-columns-spanned="10" office:value-type="string"><text:p text:style-name="P14">Statističke razlike do gornje granice zbog postupka uzorkovanja</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A1" table:number-columns-spanned="10" office:value-type="string"><text:p text:style-name="P3">(na 95 %-tnoj razini pouzdanosti)</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table:number-columns-spanned="6" office:value-type="string"><text:p text:style-name="P5">različite veličine uzorka su u redovima </text:p></table:table-cell><table:covered-table-cell/><table:covered-table-cell/><table:covered-table-cell/><table:covered-table-cell/><table:covered-table-cell/><table:table-cell table:style-name="Tableau34.A1" table:number-columns-spanned="6" office:value-type="string"><text:p text:style-name="P7">različiti opaženi rezultati nalaze se u stupcima</text:p></table:table-cell><table:covered-table-cell/><table:covered-table-cell/><table:covered-table-cell/><table:covered-table-cell/><table:covered-table-cell/></table:table-row><table:table-row table:style-name="Tableau34.1"><table:table-cell table:style-name="Tableau34.A1" office:value-type="string"><text:p text:style-name="P9"/></table:table-cell><table:table-cell table:style-name="Tableau34.B4" office:value-type="percentage" office:value="0.05"><text:p text:style-name="P3">5 %</text:p></table:table-cell><table:table-cell table:style-name="Tableau34.B4" office:value-type="percentage" office:value="0.1"><text:p text:style-name="P3">10 %</text:p></table:table-cell><table:table-cell table:style-name="Tableau34.B4" office:value-type="percentage" office:value="0.15"><text:p text:style-name="P3">15 %</text:p></table:table-cell><table:table-cell table:style-name="Tableau34.B4" office:value-type="percentage" office:value="0.2"><text:p text:style-name="P3">20 %</text:p></table:table-cell><table:table-cell table:style-name="Tableau34.B4" office:value-type="percentage" office:value="0.25"><text:p text:style-name="P3">25 %</text:p></table:table-cell><table:table-cell table:style-name="Tableau34.B4" office:value-type="percentage" office:value="0.3"><text:p text:style-name="P3">30 %</text:p></table:table-cell><table:table-cell table:style-name="Tableau34.B4" office:value-type="percentage" office:value="0.35"><text:p text:style-name="P3">35 %</text:p></table:table-cell><table:table-cell table:style-name="Tableau34.B4" office:value-type="percentage" office:value="0.4"><text:p text:style-name="P3">40 %</text:p></table:table-cell><table:table-cell table:style-name="Tableau34.B4" office:value-type="percentage" office:value="0.45"><text:p text:style-name="P3">45 %</text:p></table:table-cell><table:table-cell table:style-name="Tableau34.B4" office:value-type="percentage" office:value="0.5"><text:p text:style-name="P3">50 %</text:p></table: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B4" office:value-type="percentage" office:value="0.95"><text:p text:style-name="P3">95 %</text:p></table:table-cell><table:table-cell table:style-name="Tableau34.B4" office:value-type="percentage" office:value="0.9"><text:p text:style-name="P3">90 %</text:p></table:table-cell><table:table-cell table:style-name="Tableau34.B4" office:value-type="percentage" office:value="0.85"><text:p text:style-name="P3">85 %</text:p></table:table-cell><table:table-cell table:style-name="Tableau34.B4" office:value-type="percentage" office:value="0.8"><text:p text:style-name="P3">80 %</text:p></table:table-cell><table:table-cell table:style-name="Tableau34.B4" office:value-type="percentage" office:value="0.75"><text:p text:style-name="P3">75 %</text:p></table:table-cell><table:table-cell table:style-name="Tableau34.B4" office:value-type="percentage" office:value="0.7"><text:p text:style-name="P3">70 %</text:p></table:table-cell><table:table-cell table:style-name="Tableau34.B4" office:value-type="percentage" office:value="0.65"><text:p text:style-name="P3">65 %</text:p></table:table-cell><table:table-cell table:style-name="Tableau34.B4" office:value-type="percentage" office:value="0.6"><text:p text:style-name="P3">60 %</text:p></table:table-cell><table:table-cell table:style-name="Tableau34.B4" office:value-type="percentage" office:value="0.55"><text:p text:style-name="P3">55 %</text:p></table:table-cell><table:table-cell table:style-name="Tableau34.B4" office:value-type="percentage" office:value="0.5"><text:p text:style-name="P3">50 %</text:p></table:table-cell><table:table-cell table:style-name="Tableau34.A1" office:value-type="string"><text:p text:style-name="Table_20_Contents"/></table:table-cell></table:table-row><table:table-row table:style-name="Tableau34.1"><table:table-cell table:style-name="Tableau34.A1" office:value-type="string"><text:p text:style-name="P7">N = 50 </text:p></table:table-cell><table:table-cell table:style-name="Tableau34.B6" office:value-type="float" office:value="6"><text:p text:style-name="P3">6,0</text:p></table:table-cell><table:table-cell table:style-name="Tableau34.B6" office:value-type="float" office:value="8.3"><text:p text:style-name="P3">8,3</text:p></table:table-cell><table:table-cell table:style-name="Tableau34.B6" office:value-type="float" office:value="9.9"><text:p text:style-name="P3">9,9</text:p></table:table-cell><table:table-cell table:style-name="Tableau34.B6" office:value-type="float" office:value="11.1"><text:p text:style-name="P3">11,1</text:p></table:table-cell><table:table-cell table:style-name="Tableau34.B6" office:value-type="float" office:value="12"><text:p text:style-name="P3">12,0</text:p></table:table-cell><table:table-cell table:style-name="Tableau34.B6" office:value-type="float" office:value="12.7"><text:p text:style-name="P3">12,7</text:p></table:table-cell><table:table-cell table:style-name="Tableau34.B6" office:value-type="float" office:value="13.2"><text:p text:style-name="P3">13,2</text:p></table:table-cell><table:table-cell table:style-name="Tableau34.B6" office:value-type="float" office:value="13.6"><text:p text:style-name="P3">13,6</text:p></table:table-cell><table:table-cell table:style-name="Tableau34.B6" office:value-type="float" office:value="13.8"><text:p text:style-name="P3">13,8</text:p></table:table-cell><table:table-cell table:style-name="Tableau34.B6" office:value-type="float" office:value="13.9"><text:p text:style-name="P3">13,9</text:p></table:table-cell><table:table-cell table:style-name="Tableau34.A1" office:value-type="string"><text:p text:style-name="P5">N = 50</text:p></table:table-cell></table:table-row><table:table-row table:style-name="Tableau34.1"><table:table-cell table:style-name="Tableau34.A1" office:value-type="string"><text:p text:style-name="P7">N = 500 </text:p></table:table-cell><table:table-cell table:style-name="Tableau34.B6" office:value-type="float" office:value="1.9"><text:p text:style-name="P3">1,9</text:p></table:table-cell><table:table-cell table:style-name="Tableau34.B6" office:value-type="float" office:value="2.6"><text:p text:style-name="P3">2,6</text:p></table:table-cell><table:table-cell table:style-name="Tableau34.B6" office:value-type="float" office:value="3.1"><text:p text:style-name="P3">3,1</text:p></table:table-cell><table:table-cell table:style-name="Tableau34.B6" office:value-type="float" office:value="3.5"><text:p text:style-name="P3">3,5</text:p></table:table-cell><table:table-cell table:style-name="Tableau34.B6" office:value-type="float" office:value="3.8"><text:p text:style-name="P3">3,8</text:p></table:table-cell><table:table-cell table:style-name="Tableau34.B6" office:value-type="float" office:value="4"><text:p text:style-name="P3">4,0</text:p></table:table-cell><table:table-cell table:style-name="Tableau34.B6" office:value-type="float" office:value="4.2"><text:p text:style-name="P3">4,2</text:p></table:table-cell><table:table-cell table:style-name="Tableau34.B6" office:value-type="float" office:value="4.3"><text:p text:style-name="P3">4,3</text:p></table:table-cell><table:table-cell table:style-name="Tableau34.B6" office:value-type="float" office:value="4.4"><text:p text:style-name="P3">4,4</text:p></table:table-cell><table:table-cell table:style-name="Tableau34.B6" office:value-type="float" office:value="4.4"><text:p text:style-name="P3">4,4</text:p></table:table-cell><table:table-cell table:style-name="Tableau34.A1" office:value-type="string"><text:p text:style-name="P5">N = 500</text:p></table:table-cell></table:table-row><table:table-row table:style-name="Tableau34.1"><table:table-cell table:style-name="Tableau34.A1" office:value-type="string"><text:p text:style-name="P15">N = 1000 </text:p></table:table-cell><table:table-cell table:style-name="Tableau34.B6" office:value-type="float" office:value="1.4"><text:p text:style-name="P16">1,4</text:p></table:table-cell><table:table-cell table:style-name="Tableau34.B6" office:value-type="float" office:value="1.9"><text:p text:style-name="P16">1,9</text:p></table:table-cell><table:table-cell table:style-name="Tableau34.B6" office:value-type="float" office:value="2.2"><text:p text:style-name="P16">2,2</text:p></table:table-cell><table:table-cell table:style-name="Tableau34.B6" office:value-type="float" office:value="2.5"><text:p text:style-name="P16">2,5</text:p></table:table-cell><table:table-cell table:style-name="Tableau34.B6" office:value-type="float" office:value="2.7"><text:p text:style-name="P16">2,7</text:p></table:table-cell><table:table-cell table:style-name="Tableau34.B6" office:value-type="float" office:value="2.8"><text:p text:style-name="P16">2,8</text:p></table:table-cell><table:table-cell table:style-name="Tableau34.B6" office:value-type="float" office:value="3"><text:p text:style-name="P16">3,0</text:p></table:table-cell><table:table-cell table:style-name="Tableau34.B6" office:value-type="float" office:value="3"><text:p text:style-name="P16">3,0</text:p></table:table-cell><table:table-cell table:style-name="Tableau34.B6" office:value-type="float" office:value="3.1"><text:p text:style-name="P16">3,1</text:p></table:table-cell><table:table-cell table:style-name="Tableau34.B6" office:value-type="float" office:value="3.1"><text:p text:style-name="P16">3,1</text:p></table:table-cell><table:table-cell table:style-name="Tableau34.A1" office:value-type="string"><text:p text:style-name="P17">N = 1000</text:p></table:table-cell></table:table-row><table:table-row table:style-name="Tableau34.1"><table:table-cell table:style-name="Tableau34.A1" office:value-type="string"><text:p text:style-name="P7">N = 1500 </text:p></table:table-cell><table:table-cell table:style-name="Tableau34.B6" office:value-type="float" office:value="1.1"><text:p text:style-name="P3">1,1</text:p></table:table-cell><table:table-cell table:style-name="Tableau34.B6" office:value-type="float" office:value="1.5"><text:p text:style-name="P3">1,5</text:p></table:table-cell><table:table-cell table:style-name="Tableau34.B6" office:value-type="float" office:value="1.8"><text:p text:style-name="P3">1,8</text:p></table:table-cell><table:table-cell table:style-name="Tableau34.B6" office:value-type="float" office:value="2"><text:p text:style-name="P3">2,0</text:p></table:table-cell><table:table-cell table:style-name="Tableau34.B6" office:value-type="float" office:value="2.2"><text:p text:style-name="P3">2,2</text:p></table:table-cell><table:table-cell table:style-name="Tableau34.B6" office:value-type="float" office:value="2.3"><text:p text:style-name="P3">2,3</text:p></table:table-cell><table:table-cell table:style-name="Tableau34.B6" office:value-type="float" office:value="2.4"><text:p text:style-name="P3">2,4</text:p></table:table-cell><table:table-cell table:style-name="Tableau34.B6" office:value-type="float" office:value="2.5"><text:p text:style-name="P3">2,5</text:p></table:table-cell><table:table-cell table:style-name="Tableau34.B6" office:value-type="float" office:value="2.5"><text:p text:style-name="P3">2,5</text:p></table:table-cell><table:table-cell table:style-name="Tableau34.B6" office:value-type="float" office:value="2.5"><text:p text:style-name="P3">2,5</text:p></table:table-cell><table:table-cell table:style-name="Tableau34.A1" office:value-type="string"><text:p text:style-name="P5">N = 1500</text:p></table:table-cell></table:table-row><table:table-row table:style-name="Tableau34.1"><table:table-cell table:style-name="Tableau34.A1" office:value-type="string"><text:p text:style-name="P7">N = 2000 </text:p></table:table-cell><table:table-cell table:style-name="Tableau34.B6" office:value-type="float" office:value="1"><text:p text:style-name="P3">1,0</text:p></table:table-cell><table:table-cell table:style-name="Tableau34.B6" office:value-type="float" office:value="1.3"><text:p text:style-name="P3">1,3</text:p></table:table-cell><table:table-cell table:style-name="Tableau34.B6" office:value-type="float" office:value="1.6"><text:p text:style-name="P3">1,6</text:p></table:table-cell><table:table-cell table:style-name="Tableau34.B6" office:value-type="float" office:value="1.8"><text:p text:style-name="P3">1,8</text:p></table:table-cell><table:table-cell table:style-name="Tableau34.B6" office:value-type="float" office:value="1.9"><text:p text:style-name="P3">1,9</text:p></table:table-cell><table:table-cell table:style-name="Tableau34.B6" office:value-type="float" office:value="2"><text:p text:style-name="P3">2,0</text:p></table:table-cell><table:table-cell table:style-name="Tableau34.B6" office:value-type="float" office:value="2.1"><text:p text:style-name="P3">2,1</text:p></table:table-cell><table:table-cell table:style-name="Tableau34.B6" office:value-type="float" office:value="2.1"><text:p text:style-name="P3">2,1</text:p></table:table-cell><table:table-cell table:style-name="Tableau34.B6" office:value-type="float" office:value="2.2"><text:p text:style-name="P3">2,2</text:p></table:table-cell><table:table-cell table:style-name="Tableau34.B6" office:value-type="float" office:value="2.2"><text:p text:style-name="P3">2,2</text:p></table:table-cell><table:table-cell table:style-name="Tableau34.A1" office:value-type="string"><text:p text:style-name="P5">N = 2000</text:p></table:table-cell></table:table-row></table:table><text:p text:style-name="Frame_20_contents"/></draw:text-box></draw:frame></text:p>
      <text:p text:style-name="Standard"/>
      <text:p text:style-name="Standard"/>
      <text:p text:style-name="Standard"/>
      <text:p text:style-name="Standard"/>
      <text:p text:style-name="Standard"/>
      <text:p text:style-name="Standard"/>
      <text:p text:style-name="Standard"/>
      <text:h text:style-name="P73" text:outline-level="1"><text:bookmark-start text:name="__RefHeading___Toc4090_3967327191"/><text:span text:style-name="T5">8. Qu</text:span> estionnaire <text:bookmark-end text:name="__RefHeading___Toc4090_3967327191"/></text:h>
      <text:p text:style-name="Standard">Način razgovora: Online (CAWI) </text:p>
      <text:p text:style-name="Standard">Ciljna populacija: Javnost u cjelini, 15<text:span text:style-name="T5">+</text:span> </text:p>
      <text:p text:style-name="Standard">Pokrivenost: 27 država članica EU-a </text:p>
      <text:p text:style-name="Standard">Datumi terenskog rada: od 19. do 24. lipnja 2026. </text:p>
      <text:p text:style-name="Standard">Uzorak s<text:span text:style-name="T15"> ize</text:span>: 25904 intervjua (otprilike 1000 u većim zemljama i 500 u manjim zemljama) </text:p>
      <text:p text:style-name="P54">Obuhvaćena su sociodemografska pitanja: dob, spol, obrazovanje, zanimanje, regija, urbanizacija, sastav kućanstva i financijske poteškoće.</text:p>
      <text:p text:style-name="Standard">EU: prednosti, izazovi i prioriteti </text:p>
      <text:p text:style-name="Standard"/>
      <text:p text:style-name="P61"><text:span text:style-name="T7">prvo tromjesečje: Prema vašem mišljenju,</text:span><text:span text:style-name="T6"> koji su trenutačno glavni izazovi s kojima se EU suočava? Odaberite najviše tri odgovora. </text:span></text:p>
      <text:p text:style-name="P55">(RANDOMISE 1-11 – MAX. 3 ANSWERS)</text:p>
      <text:p text:style-name="Standard">Socijalne nejednakosti 1 </text:p>
      <text:p text:style-name="Standard">Nedovoljan gospodarski rast 2 </text:p>
      <text:p text:style-name="Standard">Troškovi života 3 </text:p>
      <text:p text:style-name="Standard">Rat u Ukrajini 4 </text:p>
      <text:p text:style-name="Standard">Sukobi na Bliskom istoku (M) 5 </text:p>
      <text:p text:style-name="Standard">Klimatske promjene i pitanja okoliša 6 </text:p>
      <text:p text:style-name="Standard">Nezakonita migracija 7 </text:p>
      <text:p text:style-name="Standard">Kriminal i terorizam 8 </text:p>
      <text:p text:style-name="Standard">Utjecaj digitalnih tehnologija na društvo 9 </text:p>
      <text:p text:style-name="Standard">Dezinformacije i manipulacija informacijama 10 </text:p>
      <text:p text:style-name="Standard">Sigurnosna i obrambena pitanja 11 </text:p>
      <text:p text:style-name="Standard">Ostalo 12 </text:p>
      <text:p text:style-name="Standard">Nijedna trinaesta </text:p>
      <text:p text:style-name="Standard">Ne znam 998 </text:p>
      <text:p text:style-name="Standard"/>
      <text:p text:style-name="Standard"/>
      <text:p text:style-name="P19"><text:span text:style-name="T8">Pitanje 2.: Što</text:span> mislite, kojim bi se od sljedećih područja EU trebao baviti kao prioritetom? Odaberite najviše tri odgovora. </text:p>
      <text:p text:style-name="P55">(RANDOMISE 1-17 – MAX 3 PRIMJENJIVAČI)</text:p>
      <text:p text:style-name="Standard">Nezakonita migracija 1 </text:p>
      <text:p text:style-name="Standard">Rat u Ukrajini 2 </text:p>
      <text:p text:style-name="Standard">Sigurnost i obrana 3 </text:p>
      <text:p text:style-name="Standard">Gospodarstvo i javne financije 4 </text:p>
      <text:p text:style-name="Standard">Industrija i konkurentnost 5 </text:p>
      <text:p text:style-name="Standard">Poljoprivreda i sigurnost opskrbe hranom 6 </text:p>
      <text:p text:style-name="Standard"><text:soft-page-break/>Klimatske promjene i okoliš 7 </text:p>
      <text:p text:style-name="Standard">Obrazovanje i osposobljavanje 8 </text:p>
      <text:p text:style-name="Standard">Radna mjesta, socijalna ravnopravnost i vještine 9 </text:p>
      <text:p text:style-name="Standard">Energija 10 </text:p>
      <text:p text:style-name="Standard">Trgovina 11 </text:p>
      <text:p text:style-name="Standard">Istraživanje i inovacije 12 </text:p>
      <text:p text:style-name="Standard">Javno zdravstvo 13 </text:p>
      <text:p text:style-name="Standard">Utjecaj digitalnih tehnologija na društvo (N) 14 </text:p>
      <text:p text:style-name="Standard">Demokracija, ljudska prava i vladavina prava 15 </text:p>
      <text:p text:style-name="Standard">Sukobi na Bliskom istoku (N) 16 </text:p>
      <text:p text:style-name="Standard">Ostalo 17 </text:p>
      <text:p text:style-name="Standard">Nijedna 18 </text:p>
      <text:p text:style-name="Standard">Ne znam 998 </text:p>
      <text:p text:style-name="Standard"/>
      <text:p text:style-name="P18"><text:span text:style-name="T15">Demokracija</text:span> i vladavina prava u EU-u </text:p>
      <text:p text:style-name="Standard"/>
      <text:p text:style-name="Standard"><text:span text:style-name="T10">Pitanje 3.</text:span> <text:span text:style-name="T9">Prema vašem mišljenju, koji su od sljedećih elemenata najvažniji elementi demokratskog društva?</text:span> </text:p>
      <text:p text:style-name="P55">(RANDOMISE 1 – 10 – MAX 3 ANSWERS)</text:p>
      <text:p text:style-name="Standard">Slobodni i pošteni izbori 1 </text:p>
      <text:p text:style-name="Standard">Sloboda govora/izražavanja 2 </text:p>
      <text:p text:style-name="Standard">Sloboda i neovisnost medija 3 </text:p>
      <text:p text:style-name="Standard">Poštovanje vladavine prava i zaštita temeljnih prava 4 </text:p>
      <text:p text:style-name="Standard">Neovisni pravosudni sustav 5 </text:p>
      <text:p text:style-name="Standard">Građani mogu sudjelovati u javnoj raspravi i donošenju odluka 6 </text:p>
      <text:p text:style-name="Standard">Transparentnost i odgovornost političkih čelnika 7 </text:p>
      <text:p text:style-name="Standard">Poštivanje prava manjina 8 </text:p>
      <text:p text:style-name="Standard">Borba protiv korupcije 9 </text:p>
      <text:p text:style-name="Standard">Snažna oporba koja može kritizirati vladu 10 </text:p>
      <text:p text:style-name="Standard">Ostalo 11 </text:p>
      <text:p text:style-name="Standard">Nijedna od ovih 12 </text:p>
      <text:p text:style-name="Standard">Ne znam 13 </text:p>
      <text:p text:style-name="Standard"/>
      <text:p text:style-name="P18"><text:span text:style-name="T8">Q4 Ov</text:span> erall, koliko ste zadovoljni ili nezadovoljni poštovanjem vladavine prava u... </text:p>
      <text:p text:style-name="P22">(Jedna obavijest samo)</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Table_20_Contents"/>
          </table:table-cell>
          <table:table-cell table:style-name="Tableau6.A1" office:value-type="string">
            <text:p text:style-name="Table_20_Contents"/>
          </table:table-cell>
          <table:table-cell table:style-name="Tableau6.A1" office:value-type="string">
            <text:p text:style-name="P21">vrlo zadovoljan</text:p>
          </table:table-cell>
          <table:table-cell table:style-name="Tableau6.A1" office:value-type="string">
            <text:p text:style-name="P21">Prilično zadovoljan</text:p>
          </table:table-cell>
          <table:table-cell table:style-name="Tableau6.A1" office:value-type="string">
            <text:p text:style-name="P21">Umjesto toga, nezadovoljni</text:p>
          </table:table-cell>
          <table:table-cell table:style-name="Tableau6.A1" office:value-type="string">
            <text:p text:style-name="P21">vrlo nezadovoljan</text:p>
          </table:table-cell>
          <table:table-cell table:style-name="Tableau6.A1" office:value-type="string">
            <text:p text:style-name="P21">Ne znam</text:p>
          </table:table-cell>
        </table:table-row>
        <table:table-row table:style-name="Tableau6.2">
          <table:table-cell table:style-name="Tableau6.A1" office:value-type="string">
            <text:p text:style-name="P21">1</text:p>
          </table:table-cell>
          <table:table-cell table:style-name="Tableau6.A1" office:value-type="string">
            <text:p text:style-name="P21">(Naša zemlja)</text:p>
          </table:table-cell>
          <table:table-cell table:style-name="Tableau6.A1" office:value-type="string">
            <text:p text:style-name="P21">1</text:p>
          </table:table-cell>
          <table:table-cell table:style-name="Tableau6.A1" office:value-type="string">
            <text:p text:style-name="P21">2</text:p>
          </table:table-cell>
          <table:table-cell table:style-name="Tableau6.A1" office:value-type="string">
            <text:p text:style-name="P21">3</text:p>
          </table:table-cell>
          <table:table-cell table:style-name="Tableau6.A1" office:value-type="string">
            <text:p text:style-name="P21">4</text:p>
          </table:table-cell>
          <table:table-cell table:style-name="Tableau6.A1" office:value-type="string">
            <text:p text:style-name="P21">998</text:p>
          </table:table-cell>
        </table:table-row>
        <table:table-row>
          <table:table-cell table:style-name="Tableau6.A1" office:value-type="string">
            <text:p text:style-name="P21">2</text:p>
          </table:table-cell>
          <table:table-cell table:style-name="Tableau6.A1" office:value-type="string">
            <text:p text:style-name="P21">EU</text:p>
          </table:table-cell>
          <table:table-cell table:style-name="Tableau6.A1" office:value-type="string">
            <text:p text:style-name="P21">1</text:p>
          </table:table-cell>
          <table:table-cell table:style-name="Tableau6.A1" office:value-type="string">
            <text:p text:style-name="P21">2</text:p>
          </table:table-cell>
          <table:table-cell table:style-name="Tableau6.A1" office:value-type="string">
            <text:p text:style-name="P21">3</text:p>
          </table:table-cell>
          <table:table-cell table:style-name="Tableau6.A1" office:value-type="string">
            <text:p text:style-name="P21">4</text:p>
          </table:table-cell>
          <table:table-cell table:style-name="Tableau6.A1" office:value-type="string">
            <text:p text:style-name="P21">998</text:p>
          </table:table-cell>
        </table:table-row>
      </table:table>
      <text:p text:style-name="Standard"/>
      <text:p text:style-name="P18"><text:soft-page-break/><text:span text:style-name="T8">Pitanje 5.</text:span> Za svaku od sljedećih mjera, recite mi smatrate li da je učinkovita<text:span text:style-name="T8"> ili</text:span> ne u<text:span text:style-name="T8"> donošenju</text:span> političkih odluka na razini EU-a nakon izbora? </text:p>
      <text:p text:style-name="P22">(RANDOMISE – JEDNA NAPOMENA PER LINE)</text:p>
      <text:p text:style-name="Standard"><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P21">Vrlo učinkovito</text:p>
          </table:table-cell>
          <table:table-cell table:style-name="Tableau7.A1" office:value-type="string">
            <text:p text:style-name="P21">Prilično djelotvorno</text:p>
          </table:table-cell>
          <table:table-cell table:style-name="Tableau7.A1" office:value-type="string">
            <text:p text:style-name="P21">Nije vrlo učinkovit</text:p>
          </table:table-cell>
          <table:table-cell table:style-name="Tableau7.A1" office:value-type="string">
            <text:p text:style-name="P21">Uopće nije djelotvorno</text:p>
          </table:table-cell>
          <table:table-cell table:style-name="Tableau7.A1" office:value-type="string">
            <text:p text:style-name="P21">Ne znam</text:p>
          </table:table-cell>
        </table:table-row>
        <table:table-row>
          <table:table-cell table:style-name="Tableau7.A1" office:value-type="string">
            <text:p text:style-name="P21">1</text:p>
          </table:table-cell>
          <table:table-cell table:style-name="Tableau7.A1" office:value-type="string">
            <text:p text:style-name="P21">biti član udruge ili nevladine organizacije</text:p>
          </table:table-cell>
          <table:table-cell table:style-name="Tableau7.A1" office:value-type="string">
            <text:p text:style-name="P21">1</text:p>
          </table:table-cell>
          <table:table-cell table:style-name="Tableau7.A1" office:value-type="string">
            <text:p text:style-name="P21">2</text:p>
          </table:table-cell>
          <table:table-cell table:style-name="Tableau7.A1" office:value-type="string">
            <text:p text:style-name="P21">3</text:p>
          </table:table-cell>
          <table:table-cell table:style-name="Tableau7.A1" office:value-type="string">
            <text:p text:style-name="P21">4</text:p>
          </table:table-cell>
          <table:table-cell table:style-name="Tableau7.A1" office:value-type="string">
            <text:p text:style-name="P21">998</text:p>
          </table:table-cell>
        </table:table-row>
        <table:table-row>
          <table:table-cell table:style-name="Tableau7.A1" office:value-type="string">
            <text:p text:style-name="P21">2</text:p>
          </table:table-cell>
          <table:table-cell table:style-name="Tableau7.A1" office:value-type="string">
            <text:p text:style-name="Table_20_Contents">Sudjelujte u europskoj građanskoj inicijativi (zahtjev koji je potpisalo najmanje milijun građana u najmanje sedam država članica i kojim se Europsku komisiju poziva da predloži nove zakone u područjima u kojima Komisija ima ovlasti za djelovanje) ili u europskom panelu građana i građanki (nasumično odabrana skupština građana i građanki na razini EU-a koja zajedno radi na preporukama o politikama). </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row>
          <table:table-cell table:style-name="Tableau7.A1" office:value-type="string">
            <text:p text:style-name="P21">3</text:p>
          </table:table-cell>
          <table:table-cell table:style-name="Tableau7.A1" office:value-type="string">
            <text:p text:style-name="P58">Sudjelujte u političkim pokretima stranaka ili sindikata</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row>
          <table:table-cell table:style-name="Tableau7.A1" office:value-type="string">
            <text:p text:style-name="P21">4</text:p>
          </table:table-cell>
          <table:table-cell table:style-name="Tableau7.A1" office:value-type="string">
            <text:p text:style-name="P58">bojkot ili kupnja određenih proizvoda iz političkih, etičkih ili ekoloških razloga </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row>
          <table:table-cell table:style-name="Tableau7.A1" office:value-type="string">
            <text:p text:style-name="P21">5</text:p>
          </table:table-cell>
          <table:table-cell table:style-name="Tableau7.A1" office:value-type="string">
            <text:p text:style-name="P58">Sudjelujte u prosvjedu ili prosvjedu</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
      <text:p text:style-name="Standard"/>
      <text:p text:style-name="P18">Neovisnost i trgovina </text:p>
      <text:p text:style-name="P18"><text:span text:style-name="T8">Pitanje 6. </text:span>U kojoj se mjeri slažete sa sljedećim izjavama? </text:p>
      <text:p text:style-name="P55">(ROTATE – JEDNA NAPOMENA PER LINE)</text:p>
      <text:p text:style-name="P24"/>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23"/>
          </table:table-cell>
          <table:table-cell table:style-name="Tableau8.A1" office:value-type="string">
            <text:p text:style-name="P23"/>
          </table:table-cell>
          <table:table-cell table:style-name="Tableau8.A1" office:value-type="string">
            <text:p text:style-name="P21">Potpuno suglasni</text:p>
          </table:table-cell>
          <table:table-cell table:style-name="Tableau8.A1" office:value-type="string">
            <text:p text:style-name="P21">Želi se složiti</text:p>
          </table:table-cell>
          <table:table-cell table:style-name="Tableau8.A1" office:value-type="string">
            <text:p text:style-name="P21">Želja za neslaganjem</text:p>
          </table:table-cell>
          <table:table-cell table:style-name="Tableau8.A1" office:value-type="string">
            <text:p text:style-name="P21">Uopće se ne slažem</text:p>
          </table:table-cell>
          <table:table-cell table:style-name="Tableau8.A1" office:value-type="string">
            <text:p text:style-name="P21">Ne znam</text:p>
          </table:table-cell>
        </table:table-row>
        <table:table-row table:style-name="Tableau8.2">
          <table:table-cell table:style-name="Tableau8.A1" office:value-type="string">
            <text:p text:style-name="P21">1</text:p>
          </table:table-cell>
          <table:table-cell table:style-name="Tableau8.A1" office:value-type="string">
            <text:p text:style-name="P21">Države članice mogu ostvariti bolje rezultate u trgovinskim pregovorima suradnjom na razini EU-a </text:p>
          </table:table-cell>
          <table:table-cell table:style-name="Tableau8.A1" office:value-type="string">
            <text:p text:style-name="P21">1</text:p>
          </table:table-cell>
          <table:table-cell table:style-name="Tableau8.A1" office:value-type="string">
            <text:p text:style-name="P21">2</text:p>
          </table:table-cell>
          <table:table-cell table:style-name="Tableau8.A1" office:value-type="string">
            <text:p text:style-name="P21">3</text:p>
          </table:table-cell>
          <table:table-cell table:style-name="Tableau8.A1" office:value-type="string">
            <text:p text:style-name="P21">4</text:p>
          </table:table-cell>
          <table:table-cell table:style-name="Tableau8.A1" office:value-type="string">
            <text:p text:style-name="P21">998</text:p>
          </table:table-cell>
        </table:table-row>
        <table:table-row>
          <table:table-cell table:style-name="Tableau8.A1" office:value-type="string">
            <text:p text:style-name="P21">2</text:p>
          </table:table-cell>
          <table:table-cell table:style-name="Tableau8.A1" office:value-type="string">
            <text:p text:style-name="P21">EU bi trebao ojačati svoju gospodarsku neovisnost diversifikacijom svojih trgovinskih odnosa</text:p>
          </table:table-cell>
          <table:table-cell table:style-name="Tableau8.A1" office:value-type="string">
            <text:p text:style-name="P21">1</text:p>
          </table:table-cell>
          <table:table-cell table:style-name="Tableau8.A1" office:value-type="string">
            <text:p text:style-name="P21">2</text:p>
          </table:table-cell>
          <table:table-cell table:style-name="Tableau8.A1" office:value-type="string">
            <text:p text:style-name="P21">3</text:p>
          </table:table-cell>
          <table:table-cell table:style-name="Tableau8.A1" office:value-type="string">
            <text:p text:style-name="P21">4</text:p>
          </table:table-cell>
          <table:table-cell table:style-name="Tableau8.A1" office:value-type="string">
            <text:p text:style-name="P21">998</text:p>
          </table:table-cell>
        </table:table-row>
      </table:table>
      <text:p text:style-name="P24"/>
      <text:p text:style-name="P18"><text:span text:style-name="T8">D</text:span> efence, uključujući buduću sigurnosnu strategiju</text:p>
      <text:p text:style-name="P18"><text:span text:style-name="T8">Pitanje</text:span> 7. S obzirom na trenutačni međunarodni kontekst, u kojoj se mjeri slažete ili ne slažete sa sljedećim izjavama?</text:p>
      <text:p text:style-name="P55">(ROTATE – JEDNA NAPOMENA PER LINE)</text:p>
      <text:p text:style-name="P24"/>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23"/>
          </table:table-cell>
          <table:table-cell table:style-name="Tableau9.A1" office:value-type="string">
            <text:p text:style-name="P23"/>
          </table:table-cell>
          <table:table-cell table:style-name="Tableau9.A1" office:value-type="string">
            <text:p text:style-name="P21">Potpuno suglasni</text:p>
          </table:table-cell>
          <table:table-cell table:style-name="Tableau9.A1" office:value-type="string">
            <text:p text:style-name="P21">Želi se složiti</text:p>
          </table:table-cell>
          <table:table-cell table:style-name="Tableau9.A1" office:value-type="string">
            <text:p text:style-name="P21">Želja za neslaganjem</text:p>
          </table:table-cell>
          <table:table-cell table:style-name="Tableau9.A1" office:value-type="string">
            <text:p text:style-name="P21">Uopće se ne slažem</text:p>
          </table:table-cell>
          <table:table-cell table:style-name="Tableau9.A1" office:value-type="string">
            <text:p text:style-name="P21">Ne znam</text:p>
          </table:table-cell>
        </table:table-row>
        <table:table-row table:style-name="Tableau9.2">
          <table:table-cell table:style-name="Tableau9.A1" office:value-type="string">
            <text:p text:style-name="P21">1</text:p>
          </table:table-cell>
          <table:table-cell table:style-name="Tableau9.A1" office:value-type="string">
            <text:p text:style-name="P21">Sigurnost (naše zemlje) je ugrožena </text:p>
          </table:table-cell>
          <table:table-cell table:style-name="Tableau9.A1" office:value-type="string">
            <text:p text:style-name="P21">1</text:p>
          </table:table-cell>
          <table:table-cell table:style-name="Tableau9.A1" office:value-type="string">
            <text:p text:style-name="P21">2</text:p>
          </table:table-cell>
          <table:table-cell table:style-name="Tableau9.A1" office:value-type="string">
            <text:p text:style-name="P21">3</text:p>
          </table:table-cell>
          <table:table-cell table:style-name="Tableau9.A1" office:value-type="string">
            <text:p text:style-name="P21">4</text:p>
          </table:table-cell>
          <table:table-cell table:style-name="Tableau9.A1" office:value-type="string">
            <text:p text:style-name="P21">998</text:p>
          </table:table-cell>
        </table:table-row>
        <table:table-row>
          <table:table-cell table:style-name="Tableau9.A1" office:value-type="string">
            <text:p text:style-name="P21">2</text:p>
          </table:table-cell>
          <table:table-cell table:style-name="Tableau9.A1" office:value-type="string">
            <text:p text:style-name="P21">EU bi trebao ojačati svoj kapacitet za samostalnu obranu od potencijalnih vanjskih prijetnji (N) </text:p>
          </table:table-cell>
          <table:table-cell table:style-name="Tableau9.A1" office:value-type="string">
            <text:p text:style-name="P21">1</text:p>
          </table:table-cell>
          <table:table-cell table:style-name="Tableau9.A1" office:value-type="string">
            <text:p text:style-name="P21">2</text:p>
          </table:table-cell>
          <table:table-cell table:style-name="Tableau9.A1" office:value-type="string">
            <text:p text:style-name="P21">3</text:p>
          </table:table-cell>
          <table:table-cell table:style-name="Tableau9.A1" office:value-type="string">
            <text:p text:style-name="P21">4</text:p>
          </table:table-cell>
          <table:table-cell table:style-name="Tableau9.A1" office:value-type="string">
            <text:p text:style-name="P21">998</text:p>
          </table:table-cell>
        </table:table-row>
      </table:table>
      <text:p text:style-name="P24"/>
      <text:p text:style-name="P18"><text:span text:style-name="T8">Pitanje 8.</text:span> U kojoj mjeri vjerujete Europskoj uniji da će ojačati sigurnost i obranu u Europi i zaštititi svoj citi<text:span text:style-name="T8"> z</text:span>ens? </text:p>
      <text:p text:style-name="P55"><text:soft-page-break/>(Jedna obavijest samo)</text:p>
      <table:table table:name="Tableau10" table:style-name="Tableau10">
        <table:table-column table:style-name="Tableau10.A"/>
        <table:table-column table:style-name="Tableau10.B"/>
        <table:table-row>
          <table:table-cell table:style-name="Tableau10.A1" office:value-type="string">
            <text:p text:style-name="P21">Potpuno povjerenje</text:p>
          </table:table-cell>
          <table:table-cell table:style-name="Tableau10.A1" office:value-type="string">
            <text:p text:style-name="P21">1</text:p>
          </table:table-cell>
        </table:table-row>
        <table:table-row>
          <table:table-cell table:style-name="Tableau10.A1" office:value-type="string">
            <text:p text:style-name="P21">Želja za povjerenjem</text:p>
          </table:table-cell>
          <table:table-cell table:style-name="Tableau10.A1" office:value-type="string">
            <text:p text:style-name="P21">2</text:p>
          </table:table-cell>
        </table:table-row>
        <table:table-row>
          <table:table-cell table:style-name="Tableau10.A1" office:value-type="string">
            <text:p text:style-name="P21">Sklonost nepovjerenju</text:p>
          </table:table-cell>
          <table:table-cell table:style-name="Tableau10.A1" office:value-type="string">
            <text:p text:style-name="P21">3</text:p>
          </table:table-cell>
        </table:table-row>
        <table:table-row>
          <table:table-cell table:style-name="Tableau10.A1" office:value-type="string">
            <text:p text:style-name="P21">Uopće ne vjeruj</text:p>
          </table:table-cell>
          <table:table-cell table:style-name="Tableau10.A1" office:value-type="string">
            <text:p text:style-name="P21">4</text:p>
          </table:table-cell>
        </table:table-row>
        <table:table-row>
          <table:table-cell table:style-name="Tableau10.A1" office:value-type="string">
            <text:p text:style-name="P21">Ne znam </text:p>
          </table:table-cell>
          <table:table-cell table:style-name="Tableau10.A1" office:value-type="string">
            <text:p text:style-name="P21">4</text:p>
          </table:table-cell>
        </table:table-row>
      </table:table>
      <text:p text:style-name="P22"/>
      <text:p text:style-name="P22"/>
      <text:p text:style-name="P18">Energetska kriza </text:p>
      <text:p text:style-name="P18"><text:span text:style-name="T8">Pitanje 9.</text:span> Prema vašem mišljenju, što može pomoći EU-u da napusti fosilna goriva? </text:p>
      <text:p text:style-name="P55">(Prvo je ISKLJUČIV – I onda – VIŠE –RANDOMISE)</text:p>
      <text:p text:style-name="P22"/>
      <table:table table:name="Tableau11" table:style-name="Tableau11">
        <table:table-column table:style-name="Tableau11.A"/>
        <table:table-column table:style-name="Tableau11.B"/>
        <table:table-row table:style-name="Tableau11.1">
          <table:table-cell table:style-name="Tableau11.A1" office:value-type="string">
            <text:p text:style-name="P5">Veća elektrifikacija </text:p>
          </table:table-cell>
          <table:table-cell table:style-name="Tableau11.B1" office:value-type="float" office:value="1">
            <text:p text:style-name="P7">1</text:p>
          </table:table-cell>
        </table:table-row>
        <table:table-row table:style-name="Tableau11.1">
          <table:table-cell table:style-name="Tableau11.A1" office:value-type="string">
            <text:p text:style-name="P5">Smanjenje potrošnje energije mjerama energetske učinkovitosti </text:p>
          </table:table-cell>
          <table:table-cell table:style-name="Tableau11.B1" office:value-type="float" office:value="2">
            <text:p text:style-name="P7">2</text:p>
          </table:table-cell>
        </table:table-row>
        <table:table-row table:style-name="Tableau11.1">
          <table:table-cell table:style-name="Tableau11.A1" office:value-type="string">
            <text:p text:style-name="P5">Promicanje lokalnih mjera kao što su energetske zajednice </text:p>
          </table:table-cell>
          <table:table-cell table:style-name="Tableau11.B1" office:value-type="float" office:value="3">
            <text:p text:style-name="P7">3</text:p>
          </table:table-cell>
        </table:table-row>
        <table:table-row table:style-name="Tableau11.1">
          <table:table-cell table:style-name="Tableau11.A1" office:value-type="string">
            <text:p text:style-name="P5">Razvoj većeg kapaciteta za energiju iz obnovljivih izvora putem npr. novih vjetroelektrana i solarnih parkova </text:p>
          </table:table-cell>
          <table:table-cell table:style-name="Tableau11.B1" office:value-type="float" office:value="4">
            <text:p text:style-name="P7">4</text:p>
          </table:table-cell>
        </table:table-row>
        <table:table-row table:style-name="Tableau11.1">
          <table:table-cell table:style-name="Tableau11.A1" office:value-type="string">
            <text:p text:style-name="P5">Ulaganje u nuklearna rješenja </text:p>
          </table:table-cell>
          <table:table-cell table:style-name="Tableau11.B1" office:value-type="float" office:value="5">
            <text:p text:style-name="P7">5</text:p>
          </table:table-cell>
        </table:table-row>
        <table:table-row table:style-name="Tableau11.1">
          <table:table-cell table:style-name="Tableau11.A1" office:value-type="string">
            <text:p text:style-name="P5">Ostalo </text:p>
          </table:table-cell>
          <table:table-cell table:style-name="Tableau11.B1" office:value-type="float" office:value="6">
            <text:p text:style-name="P7">6</text:p>
          </table:table-cell>
        </table:table-row>
        <table:table-row table:style-name="Tableau11.1">
          <table:table-cell table:style-name="Tableau11.A1" office:value-type="string">
            <text:p text:style-name="P5">Ne znam </text:p>
          </table:table-cell>
          <table:table-cell table:style-name="Tableau11.B1" office:value-type="float" office:value="998">
            <text:p text:style-name="P7">998</text:p>
          </table:table-cell>
        </table:table-row>
      </table:table>
      <text:p text:style-name="P22"/>
      <text:p text:style-name="P18">1. Prvo? </text:p>
      <text:p text:style-name="P18">2. A onda? </text:p>
      <text:p text:style-name="Standard"/>
      <text:p text:style-name="Standard"/>
      <text:p text:style-name="Standard"/>
      <text:p text:style-name="P18"><text:span text:style-name="T8">Q10 W</text:span> hich, ako postoji, od sljedećih mjera koje ste poduzeli kao odgovor na povećanje cijena energije nakon početka rata u Iranu (krajem veljače 2026.) kako biste smanjili potrošnju energije i aktivnije upravljali potrošnjom energije? <text:span text:style-name="T15">Imate...</text:span></text:p>
      <text:p text:style-name="P55">(MULTIPLE ANSWERS POSSIBLE – NONE AND DK A EXCLUSIVE –RANDOMISE)</text:p>
      <text:p text:style-name="Standard"/>
      <table:table table:name="Tableau12" table:style-name="Tableau12">
        <table:table-column table:style-name="Tableau12.A"/>
        <table:table-column table:style-name="Tableau12.B"/>
        <table:table-row table:style-name="Tableau12.1">
          <table:table-cell table:style-name="Tableau12.A1" office:value-type="string">
            <text:p text:style-name="P5">Smanjena uporaba grijanja ili hlađenja </text:p>
          </table:table-cell>
          <table:table-cell table:style-name="Tableau12.B1" office:value-type="float" office:value="1">
            <text:p text:style-name="P7">1</text:p>
          </table:table-cell>
        </table:table-row>
        <table:table-row table:style-name="Tableau12.1">
          <table:table-cell table:style-name="Tableau12.A1" office:value-type="string">
            <text:p text:style-name="P5">Smanjena ukupna potrošnja električne energije </text:p>
          </table:table-cell>
          <table:table-cell table:style-name="Tableau12.B1" office:value-type="float" office:value="2">
            <text:p text:style-name="P7">2</text:p>
          </table:table-cell>
        </table:table-row>
        <table:table-row table:style-name="Tableau12.1">
          <table:table-cell table:style-name="Tableau12.A1" office:value-type="string">
            <text:p text:style-name="P5">Poboljšana izolacija ili energetska učinkovitost vašeg doma </text:p>
          </table:table-cell>
          <table:table-cell table:style-name="Tableau12.B1" office:value-type="float" office:value="3">
            <text:p text:style-name="P7">3</text:p>
          </table:table-cell>
        </table:table-row>
        <table:table-row table:style-name="Tableau12.1">
          <table:table-cell table:style-name="Tableau12.A1" office:value-type="string">
            <text:p text:style-name="P5">Ulaganje u energetski učinkovitije uređaje </text:p>
          </table:table-cell>
          <table:table-cell table:style-name="Tableau12.B1" office:value-type="float" office:value="4">
            <text:p text:style-name="P7">4</text:p>
          </table:table-cell>
        </table:table-row>
        <table:table-row table:style-name="Tableau12.1">
          <table:table-cell table:style-name="Tableau12.A1" office:value-type="string">
            <text:p text:style-name="P5">Pomnije pratite potrošnju energije </text:p>
          </table:table-cell>
          <table:table-cell table:style-name="Tableau12.B1" office:value-type="float" office:value="5">
            <text:p text:style-name="P7">5</text:p>
          </table:table-cell>
        </table:table-row>
        <table:table-row table:style-name="Tableau12.1">
          <table:table-cell table:style-name="Tableau12.A1" office:value-type="string">
            <text:p text:style-name="P5">Usporedba ili promjena dobavljača energije ili ugovora </text:p>
          </table:table-cell>
          <table:table-cell table:style-name="Tableau12.B1" office:value-type="float" office:value="6">
            <text:p text:style-name="P7">6</text:p>
          </table:table-cell>
        </table:table-row>
        <table:table-row table:style-name="Tableau12.1">
          <table:table-cell table:style-name="Tableau12.A1" office:value-type="string">
            <text:p text:style-name="P5">Korišteni pametni alati ili aplikacije za upravljanje potrošnjom energije </text:p>
          </table:table-cell>
          <table:table-cell table:style-name="Tableau12.B1" office:value-type="float" office:value="7">
            <text:p text:style-name="P7">7</text:p>
          </table:table-cell>
        </table:table-row>
        <table:table-row table:style-name="Tableau12.1">
          <table:table-cell table:style-name="Tableau12.A1" office:value-type="string">
            <text:p text:style-name="P5">Prilagođena potrošnja energije kako bi se ostvarile koristi od nižih cijena ili smanjene potrošnje u satima s višim cijenama (npr. ujutro, navečer) </text:p>
          </table:table-cell>
          <table:table-cell table:style-name="Tableau12.B1" office:value-type="float" office:value="8">
            <text:p text:style-name="P7">8</text:p>
          </table:table-cell>
        </table:table-row>
        <table:table-row table:style-name="Tableau12.1">
          <table:table-cell table:style-name="Tableau12.A1" office:value-type="string">
            <text:p text:style-name="P5">Ugrađena ili razmatrana ugradnja rješenja za obnovljivu energiju (npr. solarne ploče) </text:p>
          </table:table-cell>
          <table:table-cell table:style-name="Tableau12.B1" office:value-type="float" office:value="9">
            <text:p text:style-name="P7">9</text:p>
          </table:table-cell>
        </table:table-row>
        <text:soft-page-break/>
        <table:table-row table:style-name="Tableau12.1">
          <table:table-cell table:style-name="Tableau12.A1" office:value-type="string">
            <text:p text:style-name="P5">Pridruživanje energetskoj zajednici </text:p>
          </table:table-cell>
          <table:table-cell table:style-name="Tableau12.B1" office:value-type="float" office:value="10">
            <text:p text:style-name="P7">10</text:p>
          </table:table-cell>
        </table:table-row>
        <table:table-row table:style-name="Tableau12.1">
          <table:table-cell table:style-name="Tableau12.A1" office:value-type="string">
            <text:p text:style-name="P5">Promijenili ste navike prijevoza kako biste smanjili potrošnju energije </text:p>
          </table:table-cell>
          <table:table-cell table:style-name="Tableau12.B1" office:value-type="float" office:value="11">
            <text:p text:style-name="P7">11</text:p>
          </table:table-cell>
        </table:table-row>
        <table:table-row table:style-name="Tableau12.1">
          <table:table-cell table:style-name="Tableau12.A1" office:value-type="string">
            <text:p text:style-name="P5">Ostalo </text:p>
          </table:table-cell>
          <table:table-cell table:style-name="Tableau12.B1" office:value-type="float" office:value="12">
            <text:p text:style-name="P7">12</text:p>
          </table:table-cell>
        </table:table-row>
        <table:table-row table:style-name="Tableau12.1">
          <table:table-cell table:style-name="Tableau12.A1" office:value-type="string">
            <text:p text:style-name="P5">Nijedna </text:p>
          </table:table-cell>
          <table:table-cell table:style-name="Tableau12.B1" office:value-type="float" office:value="13">
            <text:p text:style-name="P7">13</text:p>
          </table:table-cell>
        </table:table-row>
        <table:table-row table:style-name="Tableau12.1">
          <table:table-cell table:style-name="Tableau12.A1" office:value-type="string">
            <text:p text:style-name="P5">Ne znam</text:p>
          </table:table-cell>
          <table:table-cell table:style-name="Tableau12.B1" office:value-type="float" office:value="998">
            <text:p text:style-name="P7">998</text:p>
          </table:table-cell>
        </table:table-row>
      </table:table>
      <text:p text:style-name="Standard"/>
      <text:p text:style-name="Standard"/>
      <text:p text:style-name="P18">Društveni mediji </text:p>
      <text:p text:style-name="Standard"><text:span text:style-name="T10">Pitanje</text:span><text:span text:style-name="T9"> 11 Koliko ste zabrinuti zbog sljedećih rizika s kojima se djeca suočavaju na društvenim mrežama?</text:span> </text:p>
      <text:p text:style-name="P55">(Jedna osoba samo - RANDOMISE)</text:p>
      <text:p text:style-name="Standard"/>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Table_20_Contents"/>
          </table:table-cell>
          <table:table-cell table:style-name="Tableau13.A1" office:value-type="string">
            <text:p text:style-name="Table_20_Contents"/>
          </table:table-cell>
          <table:table-cell table:style-name="Tableau13.A1" office:value-type="string">
            <text:p text:style-name="P5">Vrlo zabrinuti</text:p>
          </table:table-cell>
          <table:table-cell table:style-name="Tableau13.A1" office:value-type="string">
            <text:p text:style-name="P5">Donekle zabrinuti</text:p>
          </table:table-cell>
          <table:table-cell table:style-name="Tableau13.A1" office:value-type="string">
            <text:p text:style-name="P5">Nije vrlo zabrinuta</text:p>
          </table:table-cell>
          <table:table-cell table:style-name="Tableau13.A1" office:value-type="string">
            <text:p text:style-name="P5">Uopće nisu zabrinuti</text:p>
          </table:table-cell>
          <table:table-cell table:style-name="Tableau13.A1" office:value-type="string">
            <text:p text:style-name="P5">Ne znam</text:p>
          </table:table-cell>
        </table:table-row>
        <table:table-row table:style-name="Tableau13.1">
          <table:table-cell table:style-name="Tableau13.A2" office:value-type="float" office:value="1">
            <text:p text:style-name="P7">1</text:p>
          </table:table-cell>
          <table:table-cell table:style-name="Tableau13.A1" office:value-type="string">
            <text:p text:style-name="P5">Izloženost štetnom sadržaju (npr. nasilje, samoozljeđivanje, ekstremizam, štetno zdravlje ili kozmetički savjeti)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2">
            <text:p text:style-name="P7">2</text:p>
          </table:table-cell>
          <table:table-cell table:style-name="Tableau13.A1" office:value-type="string">
            <text:p text:style-name="P5">Njega na internetu ili seksualno iskorištavanje</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3">
            <text:p text:style-name="P7">3</text:p>
          </table:table-cell>
          <table:table-cell table:style-name="Tableau13.A1" office:value-type="string">
            <text:p text:style-name="P5">Zlostavljanje na internetu ili uznemiravanje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4">
            <text:p text:style-name="P7">4</text:p>
          </table:table-cell>
          <table:table-cell table:style-name="Tableau13.A1" office:value-type="string">
            <text:p text:style-name="P5">Aditivni dizajn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5">
            <text:p text:style-name="P7">5</text:p>
          </table:table-cell>
          <table:table-cell table:style-name="Tableau13.A1" office:value-type="string">
            <text:p text:style-name="P5">rizici za privatnost podataka (npr. prikupljanje osobnih podataka djece)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6">
            <text:p text:style-name="P7">6</text:p>
          </table:table-cell>
          <table:table-cell table:style-name="Tableau13.A1" office:value-type="string">
            <text:p text:style-name="P5">Zapošljavanje zbog nezakonitih aktivnosti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
      <text:p text:style-name="Standard"/>
      <text:p text:style-name="P18">Q12 Aktom o digitalnim uslugama zahtijeva se da internetske platforme bolje štite djecu od štete, što bi moglo dovesti do, primjerice, kiberzlostavljanja, mamljenja, izloženosti nasilnom ekstremističkom materijalu, dizajna koji stvara ovisnost ili takozvanih rupa za zečeve. Kako bi se dodatno ojačala zaštita djece na internetu, koje bi od sljedećih mjera EU trebao poduzeti?</text:p>
      <text:p text:style-name="P56">(Jedna obavijest samo)</text:p>
      <text:p text:style-name="Standard"/>
      <table:table table:name="Tableau14" table:style-name="Tableau14">
        <table:table-column table:style-name="Tableau14.A"/>
        <table:table-column table:style-name="Tableau14.B"/>
        <table:table-row table:style-name="Tableau14.1">
          <table:table-cell table:style-name="Tableau14.A1" office:value-type="string">
            <text:p text:style-name="P5">Donijeti pravila na razini EU-a kojima se pružateljima društvenih medija zabranjuje da nude svoje usluge djeci mlađoj od određene dobi </text:p>
          </table:table-cell>
          <table:table-cell table:style-name="Tableau14.B1" office:value-type="float" office:value="1">
            <text:p text:style-name="P7">1</text:p>
          </table:table-cell>
        </table:table-row>
        <table:table-row table:style-name="Tableau14.1">
          <table:table-cell table:style-name="Tableau14.A1" office:value-type="string">
            <text:p text:style-name="P5">Donijeti pravila na razini EU-a kojima se pružatelje društvenih medija obvezuje da odgode pružanje pristupa određenim nesigurnim društvenim medijima djeci mlađoj od određene dobi </text:p>
          </table:table-cell>
          <table:table-cell table:style-name="Tableau14.B1" office:value-type="float" office:value="2">
            <text:p text:style-name="P7">2</text:p>
          </table:table-cell>
        </table:table-row>
        <table:table-row table:style-name="Tableau14.1">
          <table:table-cell table:style-name="Tableau14.A1" office:value-type="string">
            <text:p text:style-name="P5">Povećanje sredstava dodijeljenih tijelima za izvršavanje zakonodavstva </text:p>
          </table:table-cell>
          <table:table-cell table:style-name="Tableau14.B1" office:value-type="float" office:value="3">
            <text:p text:style-name="P7">3</text:p>
          </table:table-cell>
        </table:table-row>
        <table:table-row table:style-name="Tableau14.1">
          <table:table-cell table:style-name="Tableau14.A1" office:value-type="string">
            <text:p text:style-name="P5">Prepustiti roditeljima i školama upravljanje sigurnošću djece na internetu bez dodatnih mjera na razini EU-a </text:p>
          </table:table-cell>
          <table:table-cell table:style-name="Tableau14.B1" office:value-type="float" office:value="4">
            <text:p text:style-name="P7">4</text:p>
          </table:table-cell>
        </table:table-row>
        <table:table-row table:style-name="Tableau14.1">
          <table:table-cell table:style-name="Tableau14.A1" office:value-type="string">
            <text:p text:style-name="P5">Nisu potrebne dodatne mjere </text:p>
          </table:table-cell>
          <table:table-cell table:style-name="Tableau14.B1" office:value-type="float" office:value="5">
            <text:p text:style-name="P7">5</text:p>
          </table:table-cell>
        </table:table-row>
        <table:table-row table:style-name="Tableau14.1">
          <table:table-cell table:style-name="Tableau14.A1" office:value-type="string">
            <text:p text:style-name="P5">Ne znam</text:p>
          </table:table-cell>
          <table:table-cell table:style-name="Tableau14.B1" office:value-type="float" office:value="998">
            <text:p text:style-name="P7">998</text:p>
          </table:table-cell>
        </table:table-row>
      </table:table>
      <text:p text:style-name="Standard"/>
      <text:p text:style-name="P20">Pitanja o dezinformaciji</text:p>
      <text:p text:style-name="P22"/>
      <text:p text:style-name="P18"><text:span text:style-name="T8">13</text:span> U posljednjih sedam dana, koliko često ste naišli na informacije online da you… </text:p>
      <text:p text:style-name="P55">(Jedna linija za pomoć)</text:p>
      <text:p text:style-name="Standard"><text:soft-page-break/></text:p>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Table_20_Contents"/>
          </table:table-cell>
          <table:table-cell table:style-name="Tableau15.A1" office:value-type="string">
            <text:p text:style-name="Table_20_Contents"/>
          </table:table-cell>
          <table:table-cell table:style-name="Tableau15.A1" office:value-type="string">
            <text:p text:style-name="P5">Svakodnevno ili gotovo svaki dan </text:p>
          </table:table-cell>
          <table:table-cell table:style-name="Tableau15.A1" office:value-type="string">
            <text:p text:style-name="P5">Nekoliko puta tjedno </text:p>
          </table:table-cell>
          <table:table-cell table:style-name="Tableau15.A1" office:value-type="string">
            <text:p text:style-name="P5">Manje često </text:p>
          </table:table-cell>
          <table:table-cell table:style-name="Tableau15.A1" office:value-type="string">
            <text:p text:style-name="P5">Nikada </text:p>
          </table:table-cell>
          <table:table-cell table:style-name="Tableau15.A1" office:value-type="string">
            <text:p text:style-name="P5">Ne znam </text:p>
          </table:table-cell>
        </table:table-row>
        <table:table-row table:style-name="Tableau15.1">
          <table:table-cell table:style-name="Tableau15.A2" office:value-type="float" office:value="1">
            <text:p text:style-name="P7">1</text:p>
          </table:table-cell>
          <table:table-cell table:style-name="Tableau15.A1" office:value-type="string">
            <text:p text:style-name="P5">Nismo bili sigurni je li to bilo pouzdano. </text:p>
          </table:table-cell>
          <table:table-cell table:style-name="Tableau15.A2" office:value-type="float" office:value="1">
            <text:p text:style-name="P7">1</text:p>
          </table:table-cell>
          <table:table-cell table:style-name="Tableau15.A2" office:value-type="float" office:value="2">
            <text:p text:style-name="P7">2</text:p>
          </table:table-cell>
          <table:table-cell table:style-name="Tableau15.A2" office:value-type="float" office:value="3">
            <text:p text:style-name="P7">3</text:p>
          </table:table-cell>
          <table:table-cell table:style-name="Tableau15.A2" office:value-type="float" office:value="4">
            <text:p text:style-name="P7">4</text:p>
          </table:table-cell>
          <table:table-cell table:style-name="Tableau15.A2" office:value-type="float" office:value="998">
            <text:p text:style-name="P7">998</text:p>
          </table:table-cell>
        </table:table-row>
        <table:table-row table:style-name="Tableau15.1">
          <table:table-cell table:style-name="Tableau15.A2" office:value-type="float" office:value="2">
            <text:p text:style-name="P7">2</text:p>
          </table:table-cell>
          <table:table-cell table:style-name="Tableau15.A1" office:value-type="string">
            <text:p text:style-name="P5">Za koje se vjeruje da su lažni ili obmanjujući </text:p>
          </table:table-cell>
          <table:table-cell table:style-name="Tableau15.A2" office:value-type="float" office:value="1">
            <text:p text:style-name="P7">1</text:p>
          </table:table-cell>
          <table:table-cell table:style-name="Tableau15.A2" office:value-type="float" office:value="2">
            <text:p text:style-name="P7">2</text:p>
          </table:table-cell>
          <table:table-cell table:style-name="Tableau15.A2" office:value-type="float" office:value="3">
            <text:p text:style-name="P7">3</text:p>
          </table:table-cell>
          <table:table-cell table:style-name="Tableau15.A2" office:value-type="float" office:value="4">
            <text:p text:style-name="P7">4</text:p>
          </table:table-cell>
          <table:table-cell table:style-name="Tableau15.A2" office:value-type="float" office:value="998">
            <text:p text:style-name="P7">998</text:p>
          </table:table-cell>
        </table:table-row>
        <table:table-row table:style-name="Tableau15.1">
          <table:table-cell table:style-name="Tableau15.A2" office:value-type="float" office:value="3">
            <text:p text:style-name="P7">3</text:p>
          </table:table-cell>
          <table:table-cell table:style-name="Tableau15.A1" office:value-type="string">
            <text:p text:style-name="P5">Vjerovalo se da je to bio dio pokušaja strane zemlje ili organizacije da utječe na vaše mišljenje.</text:p>
          </table:table-cell>
          <table:table-cell table:style-name="Tableau15.A2" office:value-type="float" office:value="1">
            <text:p text:style-name="P7">1</text:p>
          </table:table-cell>
          <table:table-cell table:style-name="Tableau15.A2" office:value-type="float" office:value="2">
            <text:p text:style-name="P7">2</text:p>
          </table:table-cell>
          <table:table-cell table:style-name="Tableau15.A2" office:value-type="float" office:value="3">
            <text:p text:style-name="P7">3</text:p>
          </table:table-cell>
          <table:table-cell table:style-name="Tableau15.A2" office:value-type="float" office:value="4">
            <text:p text:style-name="P7">4</text:p>
          </table:table-cell>
          <table:table-cell table:style-name="Tableau15.A2" office:value-type="float" office:value="998">
            <text:p text:style-name="P7">998</text:p>
          </table:table-cell>
        </table:table-row>
      </table:table>
      <text:p text:style-name="Standard"/>
      <text:p text:style-name="Standard"/>
      <text:p text:style-name="P20">ASK SVE</text:p>
      <text:p text:style-name="P20">Q14 Kada na internetu naiđete na informacije za koje mislite da bi mogle biti lažne ili obmanjujuće, što obično radite? </text:p>
      <text:p text:style-name="P55">(MULTIPLE RESPONSES POSSIBLE – RANDOMISE 1-5)</text:p>
      <text:p text:style-name="Standard"/>
      <table:table table:name="Tableau16" table:style-name="Tableau16">
        <table:table-column table:style-name="Tableau16.A"/>
        <table:table-column table:style-name="Tableau16.B"/>
        <table:table-row table:style-name="Tableau16.1">
          <table:table-cell table:style-name="Tableau16.A1" office:value-type="string">
            <text:p text:style-name="P5">Ignoriraj to </text:p>
          </table:table-cell>
          <table:table-cell table:style-name="Tableau16.B1" office:value-type="float" office:value="1">
            <text:p text:style-name="P7">1</text:p>
          </table:table-cell>
        </table:table-row>
        <table:table-row table:style-name="Tableau16.1">
          <table:table-cell table:style-name="Tableau16.A1" office:value-type="string">
            <text:p text:style-name="P5">Provjerite ga usporedbom s drugim izvorima </text:p>
          </table:table-cell>
          <table:table-cell table:style-name="Tableau16.B1" office:value-type="float" office:value="2">
            <text:p text:style-name="P7">2</text:p>
          </table:table-cell>
        </table:table-row>
        <table:table-row table:style-name="Tableau16.1">
          <table:table-cell table:style-name="Tableau16.A1" office:value-type="string">
            <text:p text:style-name="P5">Prijavi ga na platformu ili web-mjesto </text:p>
          </table:table-cell>
          <table:table-cell table:style-name="Tableau16.B1" office:value-type="float" office:value="3">
            <text:p text:style-name="P7">3</text:p>
          </table:table-cell>
        </table:table-row>
        <table:table-row table:style-name="Tableau16.1">
          <table:table-cell table:style-name="Tableau16.A1" office:value-type="string">
            <text:p text:style-name="P5">Razgovarajte s prijateljima / obitelji </text:p>
          </table:table-cell>
          <table:table-cell table:style-name="Tableau16.B1" office:value-type="float" office:value="4">
            <text:p text:style-name="P7">4</text:p>
          </table:table-cell>
        </table:table-row>
        <table:table-row table:style-name="Tableau16.1">
          <table:table-cell table:style-name="Tableau16.A1" office:value-type="string">
            <text:p text:style-name="P5">Podijelite ga putem interneta </text:p>
          </table:table-cell>
          <table:table-cell table:style-name="Tableau16.B1" office:value-type="float" office:value="5">
            <text:p text:style-name="P7">5</text:p>
          </table:table-cell>
        </table:table-row>
        <table:table-row table:style-name="Tableau16.1">
          <table:table-cell table:style-name="Tableau16.A1" office:value-type="string">
            <text:p text:style-name="P5">Ne znam</text:p>
          </table:table-cell>
          <table:table-cell table:style-name="Tableau16.B1" office:value-type="float" office:value="998">
            <text:p text:style-name="P7">998</text:p>
          </table:table-cell>
        </table:table-row>
      </table:table>
      <text:p text:style-name="Standard"/>
      <text:p text:style-name="P18">ASK <text:span text:style-name="T15">SVE</text:span></text:p>
      <text:p text:style-name="P18"><text:span text:style-name="T8">Pitanje</text:span> 15. <text:span text:style-name="T8">Treba</text:span> li prednost dati sljedećim mjerama, ako postoje, kako bi se smanjio negativan učinak lažnih ili obmanjujućih informacija na internetu? </text:p>
      <text:p text:style-name="P22">(MAX. 2. NARUČITELJI – NISU ISKLJUČENI I DK – RANDOMISE 1 – 6)</text:p>
      <text:p text:style-name="Standard"/>
      <table:table table:name="Tableau17" table:style-name="Tableau17">
        <table:table-column table:style-name="Tableau17.A"/>
        <table:table-column table:style-name="Tableau17.B"/>
        <table:table-row table:style-name="Tableau17.1">
          <table:table-cell table:style-name="Tableau17.A1" office:value-type="string">
            <text:p text:style-name="P5">Stroža pravila za internetske platforme i platforme društvenih medija </text:p>
          </table:table-cell>
          <table:table-cell table:style-name="Tableau17.B1" office:value-type="float" office:value="1">
            <text:p text:style-name="P7">1</text:p>
          </table:table-cell>
        </table:table-row>
        <table:table-row table:style-name="Tableau17.1">
          <table:table-cell table:style-name="Tableau17.A1" office:value-type="string">
            <text:p text:style-name="P5">Više obrazovanja i medijske pismenosti za građane </text:p>
          </table:table-cell>
          <table:table-cell table:style-name="Tableau17.B1" office:value-type="float" office:value="2">
            <text:p text:style-name="P7">2</text:p>
          </table:table-cell>
        </table:table-row>
        <table:table-row table:style-name="Tableau17.1">
          <table:table-cell table:style-name="Tableau17.A1" office:value-type="string">
            <text:p text:style-name="P5">Neovisnija provjera činjenica o internetskom sadržaju </text:p>
          </table:table-cell>
          <table:table-cell table:style-name="Tableau17.B1" office:value-type="float" office:value="3">
            <text:p text:style-name="P7">3</text:p>
          </table:table-cell>
        </table:table-row>
        <table:table-row table:style-name="Tableau17.1">
          <table:table-cell table:style-name="Tableau17.A1" office:value-type="string">
            <text:p text:style-name="P5">Strože sankcije protiv nezakonitog sadržaja i aktivnosti na internetu </text:p>
          </table:table-cell>
          <table:table-cell table:style-name="Tableau17.B1" office:value-type="float" office:value="4">
            <text:p text:style-name="P7">4</text:p>
          </table:table-cell>
        </table:table-row>
        <table:table-row table:style-name="Tableau17.1">
          <table:table-cell table:style-name="Tableau17.A1" office:value-type="string">
            <text:p text:style-name="P5">Jasno označivanje sadržaja generiranog umjetnom inteligencijom ili manipuliranog sadržaja </text:p>
          </table:table-cell>
          <table:table-cell table:style-name="Tableau17.B1" office:value-type="float" office:value="5">
            <text:p text:style-name="P7">5</text:p>
          </table:table-cell>
        </table:table-row>
        <table:table-row table:style-name="Tableau17.1">
          <table:table-cell table:style-name="Tableau17.A1" office:value-type="string">
            <text:p text:style-name="P5">Minimalna dobna granica za pristup društvenim medijima </text:p>
          </table:table-cell>
          <table:table-cell table:style-name="Tableau17.B1" office:value-type="float" office:value="6">
            <text:p text:style-name="P7">6</text:p>
          </table:table-cell>
        </table:table-row>
        <table:table-row table:style-name="Tableau17.1">
          <table:table-cell table:style-name="Tableau17.A1" office:value-type="string">
            <text:p text:style-name="P5">Nisu potrebne dodatne mjere </text:p>
          </table:table-cell>
          <table:table-cell table:style-name="Tableau17.B1" office:value-type="float" office:value="7">
            <text:p text:style-name="P7">7</text:p>
          </table:table-cell>
        </table:table-row>
        <table:table-row table:style-name="Tableau17.1">
          <table:table-cell table:style-name="Tableau17.A1" office:value-type="string">
            <text:p text:style-name="P5">Ne znam </text:p>
          </table:table-cell>
          <table:table-cell table:style-name="Tableau17.B1" office:value-type="float" office:value="998">
            <text:p text:style-name="P7">998</text:p>
          </table:table-cell>
        </table:table-row>
      </table:table>
      <text:p text:style-name="Standard"/>
      <text:p text:style-name="Standard"/>
      <text:p text:style-name="P18">ASK <text:span text:style-name="T15">SVE </text:span></text:p>
      <text:p text:style-name="P18"><text:span text:style-name="T15">DX</text:span> 1 Kako o<text:span text:style-name="T8"> ft</text:span> en koristite platforme društvenih medija kako biste dobili informacije o aktualnim<text:span text:style-name="T8"> događajima ili</text:span> političkim pitanjima? </text:p>
      <text:p text:style-name="Standard"><text:soft-page-break/>(Jedna obavijest samo) </text:p>
      <text:p text:style-name="Standard"/>
      <table:table table:name="Tableau18" table:style-name="Tableau18">
        <table:table-column table:style-name="Tableau18.A"/>
        <table:table-column table:style-name="Tableau18.B"/>
        <table:table-row table:style-name="Tableau18.1">
          <table:table-cell table:style-name="Tableau18.A1" office:value-type="string">
            <text:p text:style-name="P5">Nekoliko puta dnevno </text:p>
          </table:table-cell>
          <table:table-cell table:style-name="Tableau18.B1" office:value-type="float" office:value="1">
            <text:p text:style-name="P7">1</text:p>
          </table:table-cell>
        </table:table-row>
        <table:table-row table:style-name="Tableau18.1">
          <table:table-cell table:style-name="Tableau18.A1" office:value-type="string">
            <text:p text:style-name="P5">Jednom dnevno </text:p>
          </table:table-cell>
          <table:table-cell table:style-name="Tableau18.B1" office:value-type="float" office:value="2">
            <text:p text:style-name="P7">2</text:p>
          </table:table-cell>
        </table:table-row>
        <table:table-row table:style-name="Tableau18.1">
          <table:table-cell table:style-name="Tableau18.A1" office:value-type="string">
            <text:p text:style-name="P5">Nekoliko puta tjedno </text:p>
          </table:table-cell>
          <table:table-cell table:style-name="Tableau18.B1" office:value-type="float" office:value="3">
            <text:p text:style-name="P7">3</text:p>
          </table:table-cell>
        </table:table-row>
        <table:table-row table:style-name="Tableau18.1">
          <table:table-cell table:style-name="Tableau18.A1" office:value-type="string">
            <text:p text:style-name="P5">Manje često</text:p>
          </table:table-cell>
          <table:table-cell table:style-name="Tableau18.B1" office:value-type="float" office:value="4">
            <text:p text:style-name="P7">4</text:p>
          </table:table-cell>
        </table:table-row>
        <table:table-row table:style-name="Tableau18.1">
          <table:table-cell table:style-name="Tableau18.A1" office:value-type="string">
            <text:p text:style-name="P5">Nikada </text:p>
          </table:table-cell>
          <table:table-cell table:style-name="Tableau18.B1" office:value-type="float" office:value="5">
            <text:p text:style-name="P7">5</text:p>
          </table:table-cell>
        </table:table-row>
        <table:table-row table:style-name="Tableau18.1">
          <table:table-cell table:style-name="Tableau18.A1" office:value-type="string">
            <text:p text:style-name="P5">Ne znam </text:p>
          </table:table-cell>
          <table:table-cell table:style-name="Tableau18.B1" office:value-type="float" office:value="998">
            <text:p text:style-name="P7">998</text:p>
          </table:table-cell>
        </table:table-row>
      </table:table>
      <text:p text:style-name="Standard"/>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hr" fo:country="HR"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hr" fo:country="HR"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Flash Eurobarometar </text:p>
        <text:p text:style-name="MP1">Izazovi i prioriteti EU-a </text:p>
      </style:header>
      <style:footer>
        <text:p text:style-name="MP2"><text:page-number text:select-page="current">2</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21:22:13.187000000</dc:date>
    <dc:creator>Pierre Dieumegard</dc:creator>
    <meta:editing-duration>P1DT3H24M14S</meta:editing-duration>
    <meta:editing-cycles>42</meta:editing-cycles>
    <meta:generator>LibreOffice/7.4.3.2$Windows_x86 LibreOffice_project/1048a8393ae2eeec98dff31b5c133c5f1d08b890</meta:generator>
    <meta:document-statistic meta:table-count="19" meta:image-count="3" meta:object-count="0" meta:page-count="52" meta:paragraph-count="1504" meta:word-count="15208" meta:character-count="92228" meta:non-whitespace-character-count="78157"/>
  </office:meta>
</office:document-meta>
</file>