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hu" fo:country="HU"/>
    </style:style>
    <style:style style:name="P8" style:family="paragraph" style:parent-style-name="Titre_20_1petit">
      <style:paragraph-properties fo:break-before="page"/>
      <style:text-properties fo:language="hu" fo:country="HU"/>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hu" fo:country="HU"/>
    </style:style>
    <style:style style:name="P12" style:family="paragraph" style:parent-style-name="Footer">
      <style:paragraph-properties fo:text-align="center" style:justify-single-word="false"/>
      <style:text-properties fo:language="hu" fo:country="HU"/>
    </style:style>
    <style:style style:name="P13" style:family="paragraph" style:parent-style-name="Frame_20_contents">
      <style:text-properties fo:language="hu" fo:country="HU"/>
    </style:style>
    <style:style style:name="P14" style:family="paragraph" style:parent-style-name="Frame_20_contents">
      <style:text-properties fo:language="hu" fo:country="HU" officeooo:rsid="002e0ab7" officeooo:paragraph-rsid="002e0ab7"/>
    </style:style>
    <style:style style:name="P15" style:family="paragraph" style:parent-style-name="Frame_20_contents">
      <style:text-properties fo:font-size="10pt" fo:language="hu" fo:country="HU"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hu" fo:country="HU"/>
    </style:style>
    <style:style style:name="P17" style:family="paragraph" style:parent-style-name="Heading_20_1">
      <style:paragraph-properties fo:break-before="page"/>
      <style:text-properties fo:language="hu" fo:country="HU"/>
    </style:style>
    <style:style style:name="P18" style:family="paragraph" style:parent-style-name="Heading_20_1">
      <style:text-properties fo:language="hu" fo:country="HU"/>
    </style:style>
    <style:style style:name="P19" style:family="paragraph" style:parent-style-name="Heading_20_2">
      <style:text-properties fo:language="hu" fo:country="HU"/>
    </style:style>
    <style:style style:name="P20" style:family="paragraph" style:parent-style-name="Heading_20_2">
      <style:paragraph-properties fo:break-before="page"/>
      <style:text-properties fo:language="hu" fo:country="HU"/>
    </style:style>
    <style:style style:name="P21" style:family="paragraph" style:parent-style-name="Horizontal_20_Line">
      <style:text-properties fo:language="hu" fo:country="HU"/>
    </style:style>
    <style:style style:name="P22" style:family="paragraph" style:parent-style-name="Standard" style:master-page-name="First_20_Page">
      <style:paragraph-properties style:page-number="auto"/>
      <style:text-properties fo:font-size="20pt" fo:language="hu" fo:country="HU" style:font-size-asian="20pt" style:font-size-complex="20pt"/>
    </style:style>
    <style:style style:name="P23" style:family="paragraph" style:parent-style-name="Standard">
      <style:text-properties fo:language="hu" fo:country="HU"/>
    </style:style>
    <style:style style:name="P24" style:family="paragraph" style:parent-style-name="Standard">
      <style:paragraph-properties fo:break-before="page"/>
      <style:text-properties fo:language="hu" fo:country="HU"/>
    </style:style>
    <style:style style:name="P25" style:family="paragraph" style:parent-style-name="Standard">
      <style:paragraph-properties fo:break-before="page" style:writing-mode="lr-tb"/>
      <style:text-properties fo:language="hu" fo:country="HU"/>
    </style:style>
    <style:style style:name="P26" style:family="paragraph" style:parent-style-name="Standard">
      <style:paragraph-properties fo:margin-top="0.099cm" fo:margin-bottom="0cm" style:contextual-spacing="false"/>
      <style:text-properties fo:language="hu" fo:country="HU" officeooo:paragraph-rsid="0046ec7d"/>
    </style:style>
    <style:style style:name="P27" style:family="paragraph" style:parent-style-name="Standard">
      <style:paragraph-properties fo:break-before="page"/>
      <style:text-properties fo:language="hu" fo:country="HU" officeooo:rsid="00174026" officeooo:paragraph-rsid="00174026"/>
    </style:style>
    <style:style style:name="P28" style:family="paragraph" style:parent-style-name="Standard">
      <style:text-properties fo:language="hu" fo:country="HU" officeooo:rsid="00174026" officeooo:paragraph-rsid="00174026"/>
    </style:style>
    <style:style style:name="P29" style:family="paragraph" style:parent-style-name="Standard">
      <style:text-properties fo:language="hu" fo:country="HU" officeooo:rsid="00174026"/>
    </style:style>
    <style:style style:name="P30" style:family="paragraph" style:parent-style-name="Standard">
      <style:text-properties fo:language="hu" fo:country="HU" officeooo:paragraph-rsid="00189a05"/>
    </style:style>
    <style:style style:name="P31" style:family="paragraph" style:parent-style-name="Standard">
      <style:paragraph-properties style:writing-mode="lr-tb"/>
      <style:text-properties fo:language="hu" fo:country="HU"/>
    </style:style>
    <style:style style:name="P32" style:family="paragraph" style:parent-style-name="Standard">
      <style:text-properties fo:language="hu" fo:country="HU" officeooo:paragraph-rsid="001cc65e"/>
    </style:style>
    <style:style style:name="P33" style:family="paragraph" style:parent-style-name="Standard">
      <style:paragraph-properties style:writing-mode="lr-tb"/>
      <style:text-properties fo:language="hu" fo:country="HU" officeooo:paragraph-rsid="001e858e"/>
    </style:style>
    <style:style style:name="P34" style:family="paragraph" style:parent-style-name="Standard">
      <style:paragraph-properties fo:break-before="page" style:writing-mode="lr-tb"/>
      <style:text-properties fo:language="hu" fo:country="HU" officeooo:paragraph-rsid="001e858e"/>
    </style:style>
    <style:style style:name="P35" style:family="paragraph" style:parent-style-name="Standard">
      <style:paragraph-properties style:writing-mode="lr-tb"/>
      <style:text-properties fo:language="hu" fo:country="HU" officeooo:paragraph-rsid="00208579"/>
    </style:style>
    <style:style style:name="P36" style:family="paragraph" style:parent-style-name="Standard">
      <style:text-properties fo:language="hu" fo:country="HU" officeooo:paragraph-rsid="0022df92"/>
    </style:style>
    <style:style style:name="P37" style:family="paragraph" style:parent-style-name="Standard">
      <style:text-properties fo:language="hu" fo:country="HU" officeooo:paragraph-rsid="0024f929"/>
    </style:style>
    <style:style style:name="P38" style:family="paragraph" style:parent-style-name="Standard">
      <style:paragraph-properties fo:break-before="page"/>
      <style:text-properties fo:language="hu" fo:country="HU" officeooo:rsid="0031b773" officeooo:paragraph-rsid="0031b773"/>
    </style:style>
    <style:style style:name="P39" style:family="paragraph" style:parent-style-name="Standard">
      <style:text-properties fo:language="hu" fo:country="HU" fo:font-style="italic" officeooo:rsid="002f7f7d" officeooo:paragraph-rsid="002f7f7d" style:font-style-asian="italic" style:font-style-complex="italic"/>
    </style:style>
    <style:style style:name="P40" style:family="paragraph" style:parent-style-name="Standard">
      <style:text-properties fo:language="hu" fo:country="HU" fo:font-style="italic" officeooo:rsid="00314589" officeooo:paragraph-rsid="00314589" style:font-style-asian="italic" style:font-style-complex="italic"/>
    </style:style>
    <style:style style:name="P41" style:family="paragraph" style:parent-style-name="Standard">
      <style:text-properties fo:language="hu" fo:country="HU"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hu" fo:country="HU" officeooo:rsid="002fa723" officeooo:paragraph-rsid="002fa723"/>
    </style:style>
    <style:style style:name="P43" style:family="paragraph" style:parent-style-name="Standard">
      <style:text-properties fo:language="hu" fo:country="HU" fo:font-weight="bold" officeooo:paragraph-rsid="00314589" style:font-weight-asian="bold" style:font-weight-complex="bold"/>
    </style:style>
    <style:style style:name="P44" style:family="paragraph" style:parent-style-name="Standard">
      <style:text-properties fo:language="hu" fo:country="HU" fo:font-weight="bold" style:font-weight-asian="bold" style:font-weight-complex="bold"/>
    </style:style>
    <style:style style:name="P45" style:family="paragraph" style:parent-style-name="Standard">
      <style:text-properties fo:language="hu" fo:country="HU" fo:font-weight="bold" officeooo:rsid="00314589" officeooo:paragraph-rsid="00314589" style:font-weight-asian="bold" style:font-weight-complex="bold"/>
    </style:style>
    <style:style style:name="P46" style:family="paragraph" style:parent-style-name="Standard">
      <style:text-properties fo:language="hu" fo:country="HU" officeooo:rsid="00314589" officeooo:paragraph-rsid="00314589"/>
    </style:style>
    <style:style style:name="P47" style:family="paragraph" style:parent-style-name="Standard">
      <style:text-properties fo:language="hu" fo:country="HU" officeooo:paragraph-rsid="00314589"/>
    </style:style>
    <style:style style:name="P48" style:family="paragraph" style:parent-style-name="Standard">
      <style:text-properties fo:font-size="22pt" fo:language="hu" fo:country="HU" fo:font-weight="bold" style:font-size-asian="22pt" style:font-weight-asian="bold" style:font-size-complex="22pt" style:font-weight-complex="bold"/>
    </style:style>
    <style:style style:name="P49" style:family="paragraph" style:parent-style-name="Standard">
      <style:text-properties fo:font-size="11pt" fo:language="hu" fo:country="HU" style:font-size-asian="11pt" style:font-size-complex="11pt"/>
    </style:style>
    <style:style style:name="P50" style:family="paragraph" style:parent-style-name="Standard">
      <style:paragraph-properties fo:margin-top="0.099cm" fo:margin-bottom="0cm" style:contextual-spacing="false"/>
      <style:text-properties fo:font-size="9pt" fo:language="hu" fo:country="HU"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hu" fo:country="HU"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hu" fo:country="HU"/>
    </style:style>
    <style:style style:name="P53" style:family="paragraph" style:parent-style-name="StyleDefaut11gras">
      <style:paragraph-properties fo:break-before="page"/>
      <style:text-properties fo:language="hu" fo:country="HU"/>
    </style:style>
    <style:style style:name="P54" style:family="paragraph" style:parent-style-name="StyleDefaut11grasItalique">
      <style:text-properties fo:language="hu" fo:country="HU"/>
    </style:style>
    <style:style style:name="P55" style:family="paragraph" style:parent-style-name="StyleDefaut11grasItalique">
      <style:text-properties fo:language="hu" fo:country="HU" officeooo:paragraph-rsid="00189a05"/>
    </style:style>
    <style:style style:name="P56" style:family="paragraph" style:parent-style-name="StyleDefaut11grasItalique">
      <style:paragraph-properties fo:break-before="page"/>
      <style:text-properties fo:language="hu" fo:country="HU"/>
    </style:style>
    <style:style style:name="P57" style:family="paragraph" style:parent-style-name="StyleDefaut11grasItalique">
      <style:text-properties fo:language="hu" fo:country="HU" officeooo:paragraph-rsid="0024f929"/>
    </style:style>
    <style:style style:name="P58" style:family="paragraph" style:parent-style-name="StyleDefautDecale05Sauf1">
      <style:text-properties fo:language="hu" fo:country="HU"/>
    </style:style>
    <style:style style:name="P59" style:family="paragraph" style:parent-style-name="StyleDefautDecale1cmSauf1">
      <style:text-properties fo:language="hu" fo:country="HU"/>
    </style:style>
    <style:style style:name="P60" style:family="paragraph" style:parent-style-name="Table_20_Contents">
      <style:paragraph-properties fo:text-align="start" style:justify-single-word="false"/>
      <style:text-properties fo:language="hu" fo:country="HU"/>
    </style:style>
    <style:style style:name="P61" style:family="paragraph" style:parent-style-name="Table_20_Contents">
      <loext:graphic-properties draw:fill-gradient-name="gradient" draw:fill-hatch-name="hatch"/>
      <style:paragraph-properties fo:text-align="start" style:justify-single-word="false"/>
      <style:text-properties fo:language="hu" fo:country="HU"/>
    </style:style>
    <style:style style:name="P62" style:family="paragraph" style:parent-style-name="Table_20_Contents">
      <style:text-properties fo:language="hu" fo:country="HU"/>
    </style:style>
    <style:style style:name="P63" style:family="paragraph" style:parent-style-name="Table_20_Contents">
      <loext:graphic-properties draw:fill-gradient-name="gradient" draw:fill-hatch-name="hatch"/>
      <style:text-properties fo:language="hu" fo:country="HU"/>
    </style:style>
    <style:style style:name="P64" style:family="paragraph" style:parent-style-name="Table_20_Contents">
      <style:paragraph-properties fo:text-align="center" style:justify-single-word="false"/>
      <style:text-properties fo:language="hu" fo:country="HU"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hu" fo:country="HU"/>
    </style:style>
    <style:style style:name="P66" style:family="paragraph" style:parent-style-name="Table_20_Contents">
      <style:paragraph-properties fo:text-align="end" style:justify-single-word="false"/>
      <style:text-properties fo:language="hu" fo:country="HU"/>
    </style:style>
    <style:style style:name="P67" style:family="paragraph" style:parent-style-name="Table_20_Contents">
      <loext:graphic-properties draw:fill-gradient-name="gradient" draw:fill-hatch-name="hatch"/>
      <style:paragraph-properties fo:text-align="end" style:justify-single-word="false"/>
      <style:text-properties fo:language="hu" fo:country="HU"/>
    </style:style>
    <style:style style:name="P68" style:family="paragraph" style:parent-style-name="Table_20_Contents">
      <style:paragraph-properties fo:text-align="end" style:justify-single-word="false"/>
      <style:text-properties fo:language="hu" fo:country="HU" fo:font-weight="bold"/>
    </style:style>
    <style:style style:name="P69" style:family="paragraph" style:parent-style-name="Table_20_Contents">
      <style:paragraph-properties fo:text-align="center" style:justify-single-word="false"/>
      <style:text-properties fo:language="hu" fo:country="HU" fo:font-weight="bold"/>
    </style:style>
    <style:style style:name="P70" style:family="paragraph" style:parent-style-name="Table_20_Contents">
      <style:paragraph-properties fo:text-align="start" style:justify-single-word="false"/>
      <style:text-properties fo:language="hu" fo:country="HU" fo:font-weight="bold"/>
    </style:style>
    <style:style style:name="P71" style:family="paragraph" style:parent-style-name="Table_20_Contents">
      <style:text-properties fo:language="hu" fo:country="HU" officeooo:rsid="00314589" officeooo:paragraph-rsid="00314589"/>
    </style:style>
    <style:style style:name="P72" style:family="paragraph" style:parent-style-name="Table_20_Contents">
      <style:paragraph-properties style:writing-mode="lr-tb"/>
      <style:text-properties fo:language="hu" fo:country="HU"/>
    </style:style>
    <style:style style:name="P73" style:family="paragraph" style:parent-style-name="Table_20_Contents">
      <style:text-properties fo:language="hu" fo:country="HU" officeooo:paragraph-rsid="00314589"/>
    </style:style>
    <style:style style:name="P74" style:family="paragraph" style:parent-style-name="Table_20_Contents">
      <style:paragraph-properties fo:text-align="start" style:justify-single-word="false"/>
      <style:text-properties fo:color="#000000" loext:opacity="100%" fo:font-size="8pt" fo:language="hu" fo:country="HU"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hu" fo:country="HU" fo:font-weight="bold" style:font-size-asian="8pt" style:font-size-complex="8pt"/>
    </style:style>
    <style:style style:name="P76" style:family="paragraph" style:parent-style-name="Table_20_Contents">
      <style:text-properties fo:color="#000000" loext:opacity="100%" fo:font-size="8pt" fo:language="hu" fo:country="HU"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hu" fo:country="HU"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hu" fo:country="HU"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hu" fo:country="HU"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hu" fo:country="HU"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hu" fo:country="HU"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hu" fo:country="HU" style:font-size-asian="8pt" style:font-size-complex="8pt"/>
    </style:style>
    <style:style style:name="P83" style:family="paragraph" style:parent-style-name="Table_20_Contents">
      <style:paragraph-properties fo:text-align="start" style:justify-single-word="false"/>
      <style:text-properties fo:font-size="7pt" fo:language="hu" fo:country="HU"/>
    </style:style>
    <style:style style:name="P84" style:family="paragraph" style:parent-style-name="Table_20_Contents">
      <style:text-properties fo:font-size="7pt" fo:language="hu" fo:country="HU"/>
    </style:style>
    <style:style style:name="P85" style:family="paragraph" style:parent-style-name="Table_20_Contents">
      <style:paragraph-properties fo:text-align="end" style:justify-single-word="false"/>
      <style:text-properties fo:font-size="7pt" fo:language="hu" fo:country="HU"/>
    </style:style>
    <style:style style:name="P86" style:family="paragraph" style:parent-style-name="Table_20_Contents">
      <style:text-properties fo:font-size="2pt" fo:language="hu" fo:country="HU" style:font-size-asian="2pt" style:font-size-complex="2pt"/>
    </style:style>
    <style:style style:name="P87" style:family="paragraph" style:parent-style-name="Table_20_Contents">
      <loext:graphic-properties draw:fill-gradient-name="gradient" draw:fill-hatch-name="hatch"/>
      <style:text-properties fo:font-size="2pt" fo:language="hu" fo:country="HU"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afb2e"/>
    </style:style>
    <style:style style:name="T5" style:family="text">
      <style:text-properties officeooo:rsid="002ca9bf"/>
    </style:style>
    <style:style style:name="T6" style:family="text">
      <style:text-properties officeooo:rsid="002f7f7d"/>
    </style:style>
    <style:style style:name="T7" style:family="text">
      <style:text-properties fo:color="#000000" loext:opacity="100%" style:font-name="Calibri5" fo:font-size="11pt" fo:font-weight="bold" style:font-size-asian="11pt" style:font-weight-asian="bold" style:text-scale="100%"/>
    </style:style>
    <style:style style:name="T8" style:family="text">
      <style:text-properties fo:color="#000000" loext:opacity="100%" style:font-name="Calibri5" fo:font-size="11pt" fo:font-weight="bold" officeooo:rsid="00314589" style:font-size-asian="11pt" style:font-weight-asian="bold" style:text-scale="100%"/>
    </style:style>
    <style:style style:name="T9" style:family="text">
      <style:text-properties officeooo:rsid="00314589"/>
    </style:style>
    <style:style style:name="T10" style:family="text">
      <style:text-properties fo:font-weight="bold" style:font-weight-asian="bold" style:font-weight-complex="bold"/>
    </style:style>
    <style:style style:name="T11" style:family="text">
      <style:text-properties fo:font-weight="bold" officeooo:rsid="00314589" style:font-weight-asian="bold" style:font-weight-complex="bold"/>
    </style:style>
    <style:style style:name="T12" style:family="text">
      <style:text-properties officeooo:rsid="00330688"/>
    </style:style>
    <style:style style:name="T13" style:family="text">
      <style:text-properties style:font-name="Calibri4" officeooo:rsid="00330688" style:font-name-asian="Calibri4" style:font-name-complex="Calibri4"/>
    </style:style>
    <style:style style:name="T14" style:family="text">
      <style:text-properties officeooo:rsid="0039700e"/>
    </style:style>
    <style:style style:name="T15" style:family="text">
      <style:text-properties officeooo:rsid="003d5d27"/>
    </style:style>
    <style:style style:name="T16" style:family="text">
      <style:text-properties officeooo:rsid="003dab3a"/>
    </style:style>
    <style:style style:name="T17" style:family="text">
      <style:text-properties officeooo:rsid="00430c31"/>
    </style:style>
    <style:style style:name="T18" style:family="text">
      <style:text-properties fo:font-size="10pt" fo:language="en" fo:country="GB" style:font-size-asian="10pt" style:font-size-complex="10pt"/>
    </style:style>
    <style:style style:name="T19" style:family="text">
      <style:text-properties fo:font-size="10pt" fo:language="en" fo:country="GB" officeooo:rsid="008f454e" style:font-size-asian="10pt" style:font-size-complex="10pt"/>
    </style:style>
    <style:style style:name="T20" style:family="text">
      <style:text-properties fo:font-size="10pt" style:font-size-asian="10pt" style:font-size-complex="10pt"/>
    </style:style>
    <style:style style:name="T21" style:family="text">
      <style:text-properties fo:font-size="10pt" officeooo:rsid="008f454e" style:font-size-asian="10pt" style:font-size-complex="10pt"/>
    </style:style>
    <style:style style:name="T22" style:family="text">
      <style:text-properties fo:font-size="10pt" fo:language="hu" fo:country="HU" style:font-size-asian="10pt" style:font-size-complex="10pt"/>
    </style:style>
    <style:style style:name="T23" style:family="text">
      <style:text-properties fo:font-size="10pt" fo:language="hu" fo:country="HU" officeooo:rsid="008f454e" style:font-size-asian="10pt" style:font-size-complex="10pt"/>
    </style:style>
    <style:style style:name="T24" style:family="text">
      <style:text-properties fo:font-size="9pt" fo:language="en" fo:country="GB" style:font-size-asian="9pt" style:font-size-complex="9pt"/>
    </style:style>
    <style:style style:name="T25" style:family="text">
      <style:text-properties fo:font-size="9pt" fo:language="en" fo:country="GB" officeooo:rsid="0072664e" style:font-size-asian="9pt" style:font-size-complex="9pt"/>
    </style:style>
    <style:style style:name="T26" style:family="text">
      <style:text-properties fo:font-size="9pt" fo:language="en" fo:country="GB" officeooo:rsid="0023dbb9" style:font-size-asian="9pt" style:font-size-complex="9pt"/>
    </style:style>
    <style:style style:name="T27" style:family="text">
      <style:text-properties fo:font-size="9pt" fo:language="en" fo:country="GB" officeooo:rsid="0091e4f1" style:font-size-asian="9pt" style:font-size-complex="9pt"/>
    </style:style>
    <style:style style:name="T28" style:family="text">
      <style:text-properties fo:font-size="9pt" fo:language="en" fo:country="GB" officeooo:rsid="009b1774" style:font-size-asian="9pt" style:font-size-complex="9pt"/>
    </style:style>
    <style:style style:name="T29" style:family="text">
      <style:text-properties fo:font-size="9pt" fo:language="en" fo:country="GB" officeooo:rsid="00ab31f3" style:font-size-asian="9pt" style:font-size-complex="9pt"/>
    </style:style>
    <style:style style:name="T30" style:family="text">
      <style:text-properties fo:font-size="9pt" fo:language="en" fo:country="GB" officeooo:rsid="00b3958c" style:font-size-asian="9pt" style:font-size-complex="9pt"/>
    </style:style>
    <style:style style:name="T31" style:family="text">
      <style:text-properties fo:font-size="9pt" fo:language="en" fo:country="GB" officeooo:rsid="00c2af9c" style:font-size-asian="9pt" style:font-size-complex="9pt"/>
    </style:style>
    <style:style style:name="T32" style:family="text">
      <style:text-properties fo:font-size="9pt" fo:language="en" fo:country="GB" fo:font-weight="bold" style:font-size-asian="9pt" style:font-weight-asian="bold" style:font-size-complex="9pt" style:font-weight-complex="bold"/>
    </style:style>
    <style:style style:name="T33" style:family="text">
      <style:text-properties fo:font-size="9pt" fo:language="en" fo:country="GB" fo:font-weight="bold" officeooo:rsid="0070cdc6" style:font-size-asian="9pt" style:font-weight-asian="bold" style:font-size-complex="9pt" style:font-weight-complex="bold"/>
    </style:style>
    <style:style style:name="T34" style:family="text">
      <style:text-properties fo:font-size="9pt" fo:language="en" fo:country="GB" fo:font-weight="bold" officeooo:rsid="0072664e" style:font-size-asian="9pt" style:font-weight-asian="bold" style:font-size-complex="9pt" style:font-weight-complex="bold"/>
    </style:style>
    <style:style style:name="T35" style:family="text">
      <style:text-properties fo:font-size="9pt" style:font-size-asian="9pt" style:font-size-complex="9pt"/>
    </style:style>
    <style:style style:name="T36" style:family="text">
      <style:text-properties fo:font-size="9pt" officeooo:rsid="0072664e" style:font-size-asian="9pt" style:font-size-complex="9pt"/>
    </style:style>
    <style:style style:name="T37" style:family="text">
      <style:text-properties fo:font-size="9pt" officeooo:rsid="00b3958c" style:font-size-asian="9pt" style:font-size-complex="9pt"/>
    </style:style>
    <style:style style:name="T38" style:family="text">
      <style:text-properties fo:font-size="9pt" officeooo:rsid="0023dbb9" style:font-size-asian="9pt" style:font-size-complex="9pt"/>
    </style:style>
    <style:style style:name="T39" style:family="text">
      <style:text-properties fo:font-size="9pt" officeooo:rsid="00ab31f3" style:font-size-asian="9pt" style:font-size-complex="9pt"/>
    </style:style>
    <style:style style:name="T40" style:family="text">
      <style:text-properties fo:font-size="9pt" officeooo:rsid="009b1774" style:font-size-asian="9pt" style:font-size-complex="9pt"/>
    </style:style>
    <style:style style:name="T41" style:family="text">
      <style:text-properties fo:font-size="9pt" officeooo:rsid="00c2af9c" style:font-size-asian="9pt" style:font-size-complex="9pt"/>
    </style:style>
    <style:style style:name="T42" style:family="text">
      <style:text-properties fo:font-size="9pt" officeooo:rsid="0091e4f1" style:font-size-asian="9pt" style:font-size-complex="9pt"/>
    </style:style>
    <style:style style:name="T43" style:family="text">
      <style:text-properties fo:font-size="9pt" fo:font-weight="bold" style:font-size-asian="9pt" style:font-weight-asian="bold" style:font-size-complex="9pt" style:font-weight-complex="bold"/>
    </style:style>
    <style:style style:name="T44" style:family="text">
      <style:text-properties fo:font-size="9pt" fo:font-weight="bold" officeooo:rsid="0070cdc6" style:font-size-asian="9pt" style:font-weight-asian="bold" style:font-size-complex="9pt" style:font-weight-complex="bold"/>
    </style:style>
    <style:style style:name="T45" style:family="text">
      <style:text-properties fo:font-size="9pt" fo:font-weight="bold" officeooo:rsid="0072664e" style:font-size-asian="9pt" style:font-weight-asian="bold" style:font-size-complex="9pt" style:font-weight-complex="bold"/>
    </style:style>
    <style:style style:name="T46" style:family="text">
      <style:text-properties fo:font-size="9pt" fo:language="hu" fo:country="HU" style:font-size-asian="9pt" style:font-size-complex="9pt"/>
    </style:style>
    <style:style style:name="T47" style:family="text">
      <style:text-properties fo:font-size="9pt" fo:language="hu" fo:country="HU" officeooo:rsid="0023dbb9" style:font-size-asian="9pt" style:font-size-complex="9pt"/>
    </style:style>
    <style:style style:name="T48" style:family="text">
      <style:text-properties fo:font-size="9pt" fo:language="hu" fo:country="HU" officeooo:rsid="0072664e" style:font-size-asian="9pt" style:font-size-complex="9pt"/>
    </style:style>
    <style:style style:name="T49" style:family="text">
      <style:text-properties fo:font-size="9pt" fo:language="hu" fo:country="HU" officeooo:rsid="00ab31f3" style:font-size-asian="9pt" style:font-size-complex="9pt"/>
    </style:style>
    <style:style style:name="T50" style:family="text">
      <style:text-properties fo:font-size="9pt" fo:language="hu" fo:country="HU" officeooo:rsid="00b3958c" style:font-size-asian="9pt" style:font-size-complex="9pt"/>
    </style:style>
    <style:style style:name="T51" style:family="text">
      <style:text-properties fo:font-size="9pt" fo:language="hu" fo:country="HU" officeooo:rsid="00c2af9c" style:font-size-asian="9pt" style:font-size-complex="9pt"/>
    </style:style>
    <style:style style:name="T52" style:family="text">
      <style:text-properties style:text-underline-style="solid" style:text-underline-width="auto" style:text-underline-color="font-color"/>
    </style:style>
    <style:style style:name="T53" style:family="text">
      <style:text-properties style:font-name="Calibri2" fo:font-size="9pt" fo:language="en" fo:country="GB" style:font-size-asian="9pt" style:font-size-complex="9pt"/>
    </style:style>
    <style:style style:name="T54" style:family="text">
      <style:text-properties style:font-name="Calibri2" fo:font-size="9pt" fo:language="en" fo:country="GB" officeooo:rsid="0023dbb9" style:font-size-asian="9pt" style:font-size-complex="9pt"/>
    </style:style>
    <style:style style:name="T55" style:family="text">
      <style:text-properties style:font-name="Calibri2" fo:font-size="9pt" fo:language="en" fo:country="GB" officeooo:rsid="00b13b9b" style:font-size-asian="9pt" style:font-size-complex="9pt"/>
    </style:style>
    <style:style style:name="T56" style:family="text">
      <style:text-properties style:font-name="Calibri2" fo:font-size="9pt" fo:language="en" fo:country="GB" officeooo:rsid="0091e4f1" style:font-size-asian="9pt" style:font-size-complex="9pt"/>
    </style:style>
    <style:style style:name="T57" style:family="text">
      <style:text-properties style:font-name="Calibri2" fo:font-size="9pt" fo:language="en" fo:country="GB" officeooo:rsid="009b1774" style:font-size-asian="9pt" style:font-size-complex="9pt"/>
    </style:style>
    <style:style style:name="T58" style:family="text">
      <style:text-properties style:font-name="Calibri2" fo:font-size="9pt" style:font-size-asian="9pt" style:font-size-complex="9pt"/>
    </style:style>
    <style:style style:name="T59" style:family="text">
      <style:text-properties style:font-name="Calibri2" fo:font-size="9pt" officeooo:rsid="0023dbb9" style:font-size-asian="9pt" style:font-size-complex="9pt"/>
    </style:style>
    <style:style style:name="T60" style:family="text">
      <style:text-properties style:font-name="Calibri2" fo:font-size="9pt" officeooo:rsid="00b13b9b" style:font-size-asian="9pt" style:font-size-complex="9pt"/>
    </style:style>
    <style:style style:name="T61" style:family="text">
      <style:text-properties style:font-name="Calibri2" fo:font-size="9pt" officeooo:rsid="0091e4f1" style:font-size-asian="9pt" style:font-size-complex="9pt"/>
    </style:style>
    <style:style style:name="T62" style:family="text">
      <style:text-properties style:font-name="Calibri2" fo:font-size="9pt" officeooo:rsid="009b1774" style:font-size-asian="9pt" style:font-size-complex="9pt"/>
    </style:style>
    <style:style style:name="T63" style:family="text">
      <style:text-properties style:font-name="Calibri2" fo:font-size="9pt" fo:language="hu" fo:country="HU" style:font-size-asian="9pt" style:font-size-complex="9pt"/>
    </style:style>
    <style:style style:name="T64" style:family="text">
      <style:text-properties style:font-name="Calibri2" fo:font-size="9pt" fo:language="hu" fo:country="HU" officeooo:rsid="0023dbb9" style:font-size-asian="9pt" style:font-size-complex="9pt"/>
    </style:style>
    <style:style style:name="T65" style:family="text">
      <style:text-properties style:font-name="Calibri2" fo:font-size="9pt" fo:language="hu" fo:country="HU" officeooo:rsid="0091e4f1" style:font-size-asian="9pt" style:font-size-complex="9pt"/>
    </style:style>
    <style:style style:name="T66" style:family="text">
      <style:text-properties style:font-name="Calibri2" fo:font-size="9pt" fo:language="hu" fo:country="HU" officeooo:rsid="009b1774" style:font-size-asian="9pt" style:font-size-complex="9pt"/>
    </style:style>
    <style:style style:name="T67" style:family="text">
      <style:text-properties fo:language="hu" fo:country="HU"/>
    </style:style>
    <style:style style:name="T68"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69"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5"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2"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3"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4"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89"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1"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5"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0"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4"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5"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6"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0"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6" style:family="text">
      <style:text-properties fo:font-size="7pt" style:font-size-asian="7pt" style:font-size-complex="7pt"/>
    </style:style>
    <style:style style:name="T127"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27">Európai Bizottság</text:span></text:p><text:p text:style-name="P91"><text:span text:style-name="T127"/></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GYORS EUROBAROMETER 584</text:p>
      <text:p text:style-name="P23"/>
      <text:p text:style-name="P48">Uniós kihívások és prioritások</text:p>
      <text:p text:style-name="P23"/>
      <text:p text:style-name="P49">EUROBAROMETER-JELENTÉS </text:p>
      <text:p text:style-name="P49">2026. június</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A Demoscopy által a Kommunikációs Főigazgatóság (DG COMM „Public Opinion and Citizens Engagement” osztály) kérésére végzett felmérés </text:p>
      <text:p text:style-name="P23">Ez a dokumentum nem képviseli az Európai Bizottság álláspontját. A benne foglalt értelmezések és vélemények kizárólag a szerzők értelmezései és véleményei. </text:p>
      <table:table table:name="Tableau1" table:style-name="Tableau1">
        <table:table-column table:style-name="Tableau1.A"/>
        <table:table-column table:style-name="Tableau1.B"/>
        <table:table-row>
          <table:table-cell table:style-name="Tableau1.A1" office:value-type="string">
            <text:p text:style-name="P61">A projekt címe </text:p>
          </table:table-cell>
          <table:table-cell table:style-name="Tableau1.A1" office:value-type="string">
            <text:p text:style-name="P67">sz. Eurobarométer gyorsfelmérés – Uniós kihívások és prioritások </text:p>
          </table:table-cell>
        </table:table-row>
        <table:table-row>
          <table:table-cell table:style-name="Tableau1.A1" office:value-type="string">
            <text:p text:style-name="P87"/>
          </table:table-cell>
          <table:table-cell table:style-name="Tableau1.A1" office:value-type="string">
            <text:p text:style-name="P67">Jelentés </text:p>
          </table:table-cell>
        </table:table-row>
        <table:table-row>
          <table:table-cell table:style-name="Tableau1.A1" office:value-type="string">
            <text:p text:style-name="P87"/>
          </table:table-cell>
          <table:table-cell table:style-name="Tableau1.A1" office:value-type="string">
            <text:p text:style-name="P67">HU </text:p>
          </table:table-cell>
        </table:table-row>
        <table:table-row>
          <table:table-cell table:style-name="Tableau1.A1" office:value-type="string">
            <text:p text:style-name="P61">Katalógusszám </text:p>
          </table:table-cell>
          <table:table-cell table:style-name="Tableau1.A1" office:value-type="string">
            <text:p text:style-name="P67">NA-01-26-031-EN-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urópai Unió,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67">https://europa.eu/eurobarometer</text:span></text:a><text:span text:style-name="T67">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2">A dokumentumot Pierre Dieumegard készítette az</text:span><text:span text:style-name="T67"> </text:span><text:a xlink:type="simple" xlink:href="https://europokune.eu/" text:style-name="Internet_20_link" text:visited-style-name="Visited_20_Internet_20_Link"><text:span text:style-name="T67">Europokune</text:span></text:a><text:span text:style-name="T23">- Europe Together - and</text:span><text:span text:style-name="T67"> </text:span><text:a xlink:type="simple" xlink:href="https://e-d-e.org/" text:style-name="Internet_20_link" text:visited-style-name="Visited_20_Internet_20_Link"><text:span text:style-name="T67">Europe Democracy Esperanto számára.</text:span></text:a></text:p>
      <text:p text:style-name="P26"><text:span text:style-name="T35">Ennek az "ideiglenes" dokumentumnak az a </text:span><text:span text:style-name="T20">célja,</text:span><text:span text:style-name="T35"> hogy</text:span> <text:span text:style-name="T35">az Európai Unióban több ember szerezhessen </text:span><text:span text:style-name="T35">tudomást az Európai Unió által készített (és az adókból finanszírozott) dokumentumokról.</text:span></text:p>
      <text:p text:style-name="P26"><text:span text:style-name="T44">Fordítás</text:span><text:span text:style-name="T43"> hiányában a polgárokat</text:span> <text:span text:style-name="T43">kizárják a vitából.</text:span></text:p>
      <text:p text:style-name="P6"><text:span text:style-name="T46">Ez a</text:span><text:span text:style-name="T67"> </text:span><text:span text:style-name="T47">docum</text:span><text:span text:style-name="T64"> ent „E</text:span><text:span text:style-name="T63"> urobaromete</text:span><text:span text:style-name="T65"> r”</text:span><text:span text:style-name="T67"> </text:span><text:a xlink:type="simple" xlink:href="https://europa.eu/eurobarometer/surveys/detail/3677" text:style-name="Internet_20_link" text:visited-style-name="Visited_20_Internet_20_Link"><text:span text:style-name="T66">csak</text:span><text:span text:style-name="T67"> </text:span><text:span text:style-name="T46">angol nyelven,</text:span><text:span text:style-name="T67"> </text:span><text:span text:style-name="T49">pdf-fájlban</text:span><text:span text:style-name="T49"> </text:span><text:span text:style-name="T48">létezett.</text:span></text:a><text:span text:style-name="T46"> </text:span><text:span text:style-name="T49">A</text:span><text:span text:style-name="T50"> kezdeti</text:span><text:span text:style-name="T49"> fájlból </text:span><text:span text:style-name="T48">létrehoztunk</text:span><text:span text:style-name="T49"> egy odt-fájlt,</text:span><text:span text:style-name="T67"> </text:span><text:span text:style-name="T46">amelyet a Libre Office szoftver készített,</text:span><text:span text:style-name="T67"> gépi </text:span><text:span text:style-name="T47">fordításra más nyelvekre. </text:span><text:span text:style-name="T51">Az eredmények immár</text:span><text:span text:style-name="T67"> </text:span><text:a xlink:type="simple" xlink:href="https://europokune.eu/article57/ebfl584_defiprior" text:style-name="Internet_20_link" text:visited-style-name="Visited_20_Internet_20_Link"><text:span text:style-name="T46">valamennyi hivatalos nyelven</text:span><text:span text:style-name="T46"> elérhetők.</text:span></text:a></text:p>
      <text:p text:style-name="P50"/>
      <text:p text:style-name="P51">Kívánatos, hogy az uniós közigazgatás vegye át a fontos dokumentumok fordítását. A „fontos dokumentumok” nemcsak törvények és rendeletek, hanem <text:span text:style-name="T52">a megalapozott döntések közös meghozatalához szükséges fontos információk</text:span> is.</text:p>
      <text:p text:style-name="P50">Közös jövőnk közös megvitatása és a megbízható fordítások lehetővé tétele érdekében az eszperantó nemzetközi nyelv nagyon hasznos lenne egyszerűsége, rendszeressége és pontossága miatt.</text:p>
      <text:p text:style-name="P15">Lépjen velünk kapcsolatba:</text:p>
      <text:p text:style-name="P4"><text:a xlink:type="simple" xlink:href="https://europokune.eu/static6/kontaktu-nin" text:style-name="Internet_20_link" text:visited-style-name="Visited_20_Internet_20_Link"><text:span text:style-name="T67">Kontaktu nin-Ek ! - További részletek Az eupropo kune!</text:span></text:a><text:span text:style-name="T22"> </text:span></text:p>
      <text:p text:style-name="P5"><text:a xlink:type="simple" xlink:href="https://e-d-e.org/-Kontakti-EDE" text:style-name="Internet_20_link" text:visited-style-name="Visited_20_Internet_20_Link"><text:span text:style-name="T22">https://e-d-e.org/-Kontakti-EDE</text:span></text:a></text:p>
      <text:p text:style-name="P27"/>
      <text:table-of-content text:style-name="Sect1" text:protected="true" text:name="Table des matières1">
        <text:table-of-content-source text:outline-level="10">
          <text:index-title-template text:style-name="Contents_20_Heading">Tartalomjegyzék</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artalomjegyzék</text:p>
          </text:index-title>
          <text:p text:style-name="P2"><text:a xlink:type="simple" xlink:href="#__RefHeading___Toc4046_3967327191" text:style-name="Index_20_Link" text:visited-style-name="Index_20_Link">Bevezetés<text:tab/>4</text:a></text:p>
          <text:p text:style-name="P2"><text:a xlink:type="simple" xlink:href="#__RefHeading___Toc4048_3967327191" text:style-name="Index_20_Link" text:visited-style-name="Index_20_Link">Főbb megállapítások<text:tab/>6</text:a></text:p>
          <text:p text:style-name="P2"><text:a xlink:type="simple" xlink:href="#__RefHeading___Toc4050_3967327191" text:style-name="Index_20_Link" text:visited-style-name="Index_20_Link">1. Kitettség és kockázatok, amelyekkel a gyermekek szembesülnek a közösségi médiában<text:tab/>8</text:a></text:p>
          <text:p text:style-name="P3"><text:a xlink:type="simple" xlink:href="#__RefHeading___Toc4052_3967327191" text:style-name="Index_20_Link" text:visited-style-name="Index_20_Link">1.1 A hamis és félrevezető online információknak való kitettség és az azokra adott válaszok<text:tab/>8</text:a></text:p>
          <text:p text:style-name="P3"><text:a xlink:type="simple" xlink:href="#__RefHeading___Toc4054_3967327191" text:style-name="Index_20_Link" text:visited-style-name="Index_20_Link">1.2 A gyermekeket az interneten fenyegető veszélyek és védelmük<text:tab/>12</text:a></text:p>
          <text:p text:style-name="P2"><text:a xlink:type="simple" xlink:href="#__RefHeading___Toc4056_3967327191" text:style-name="Index_20_Link" text:visited-style-name="Index_20_Link">2. A demokrácia és a jogállamiság megítélése<text:tab/>17</text:a></text:p>
          <text:p text:style-name="P3"><text:a xlink:type="simple" xlink:href="#__RefHeading___Toc4058_3967327191" text:style-name="Index_20_Link" text:visited-style-name="Index_20_Link">2.1 A demokrácia pilléreinek meghatározása<text:tab/>17</text:a></text:p>
          <text:p text:style-name="P3"><text:a xlink:type="simple" xlink:href="#__RefHeading___Toc4060_3967327191" text:style-name="Index_20_Link" text:visited-style-name="Index_20_Link">2.2 A jogállamisággal való vegyes elégedettség nemzeti és uniós szinten<text:tab/>19</text:a></text:p>
          <text:p text:style-name="P3"><text:a xlink:type="simple" xlink:href="#__RefHeading___Toc4062_3967327191" text:style-name="Index_20_Link" text:visited-style-name="Index_20_Link">2.3 Az uniós döntéshozatal befolyásolására irányuló polgári fellépéssel kapcsolatos szkepticizmus<text:tab/>23</text:a></text:p>
          <text:p text:style-name="P2"><text:a xlink:type="simple" xlink:href="#__RefHeading___Toc4064_3967327191" text:style-name="Index_20_Link" text:visited-style-name="Index_20_Link">3. Az energiaválság<text:tab/>26</text:a></text:p>
          <text:p text:style-name="P3"><text:a xlink:type="simple" xlink:href="#__RefHeading___Toc4066_3967327191" text:style-name="Index_20_Link" text:visited-style-name="Index_20_Link">3.1 Megújuló energia, a fosszilis tüzelőanyagoktól való eltávolodás vezető eszköze<text:tab/>26</text:a></text:p>
          <text:p text:style-name="P3"><text:a xlink:type="simple" xlink:href="#__RefHeading___Toc4068_3967327191" text:style-name="Index_20_Link" text:visited-style-name="Index_20_Link">3.2 Az energiaárak emelkedése: Strukturális változás helyett a fogyasztás csökkentése<text:tab/>28</text:a></text:p>
          <text:p text:style-name="P2"><text:a xlink:type="simple" xlink:href="#__RefHeading___Toc4070_3967327191" text:style-name="Index_20_Link" text:visited-style-name="Index_20_Link">4. A kereskedelempolitika és a gazdasági szuverenitás megítélése<text:tab/>30</text:a></text:p>
          <text:p text:style-name="P3"><text:a xlink:type="simple" xlink:href="#__RefHeading___Toc4072_3967327191" text:style-name="Index_20_Link" text:visited-style-name="Index_20_Link">4.1 Együttműködés a kereskedelmi tárgyalások során<text:tab/>30</text:a></text:p>
          <text:p text:style-name="P3"><text:a xlink:type="simple" xlink:href="#__RefHeading___Toc4074_3967327191" text:style-name="Index_20_Link" text:visited-style-name="Index_20_Link">4.2 A kereskedelmi kapcsolatok diverzifikálása<text:tab/>32</text:a></text:p>
          <text:p text:style-name="P2"><text:a xlink:type="simple" xlink:href="#__RefHeading___Toc4076_3967327191" text:style-name="Index_20_Link" text:visited-style-name="Index_20_Link">5. A legfontosabb uniós kihívások megítélése<text:tab/>34</text:a></text:p>
          <text:p text:style-name="P3"><text:a xlink:type="simple" xlink:href="#__RefHeading___Toc4078_3967327191" text:style-name="Index_20_Link" text:visited-style-name="Index_20_Link">5.1 Az európaiak véleménye az EU előtt álló fő kihívásokról<text:tab/>34</text:a></text:p>
          <text:p text:style-name="P3"><text:a xlink:type="simple" xlink:href="#__RefHeading___Toc4080_3967327191" text:style-name="Index_20_Link" text:visited-style-name="Index_20_Link">5.2 Az európaiak által az EU-tól elvárt prioritások<text:tab/>38</text:a></text:p>
          <text:p text:style-name="P2"><text:a xlink:type="simple" xlink:href="#__RefHeading___Toc4082_3967327191" text:style-name="Index_20_Link" text:visited-style-name="Index_20_Link">6. Az EU biztonsága és védelme<text:tab/>41</text:a></text:p>
          <text:p text:style-name="P3"><text:a xlink:type="simple" xlink:href="#__RefHeading___Toc4084_3967327191" text:style-name="Index_20_Link" text:visited-style-name="Index_20_Link">6.1 Érzékelt nemzetbiztonsági fenyegetés és az EU védelmi autonómiájának támogatása<text:tab/>41</text:a></text:p>
          <text:p text:style-name="P3"><text:a xlink:type="simple" xlink:href="#__RefHeading___Toc4086_3967327191" text:style-name="Index_20_Link" text:visited-style-name="Index_20_Link">6.2 Bizalom az EU-ban a biztonság és a védelem megerősítése érdekében<text:tab/>44</text:a></text:p>
          <text:p text:style-name="P2"><text:a xlink:type="simple" xlink:href="#__RefHeading___Toc4088_3967327191" text:style-name="Index_20_Link" text:visited-style-name="Index_20_Link">7. Műszaki előírások<text:tab/>47</text:a></text:p>
          <text:p text:style-name="P2"><text:a xlink:type="simple" xlink:href="#__RefHeading___Toc4090_3967327191" text:style-name="Index_20_Link" text:visited-style-name="Index_20_Link">8. Qu estionnaire<text:tab/>49</text:a></text:p>
        </text:index-body>
      </text:table-of-content>
      <text:p text:style-name="P28"/>
      <text:p text:style-name="P28"/>
      <text:section text:style-name="Sect2" text:name="Section1">
        <text:h text:style-name="P8" text:outline-level="1"><text:bookmark-start text:name="__RefHeading___Toc4046_3967327191"/>Bevezetés<text:bookmark-end text:name="__RefHeading___Toc4046_3967327191"/></text:h>
        <text:p text:style-name="P28">Az Európai Unió a jelentős politikai, gazdasági és társadalmi bizonytalanság időszakát éli. A biztonsági és védelmi kérdések, a stratégiai autonómia, az energianyomás, a versenyképesség, a demokratikus reziliencia és a dezinformáció mind központi szerepet játszanak az EU jövőjéről folytatott nyilvános vitában. Ezt az összefüggést tükrözik a közelmúltbeli Eurobarométer-adatok: Az európaiak 68%-a egyetért azzal, hogy országuk biztonsága veszélyben van a jelenlegi nemzetközi környezetben, ami valamennyi tagállamban közös felfogás.<text:note text:id="ftn1" text:note-class="footnote"><text:note-citation>1</text:note-citation><text:note-body><text:p text:style-name="Footnote"><text:span text:style-name="T67">sz. Eurobarométer gyorsfelmérés, The European Union in Defence and Space, Európai Bizottság, DG DEFIS, 2026. január, </text:span><text:a xlink:type="simple" xlink:href="https://europa.eu/eurobarometer/surveys/detail/3652" text:style-name="Internet_20_link" text:visited-style-name="Visited_20_Internet_20_Link"><text:span text:style-name="T67">The European Union in Defence and Space – Eurobarométer felmérés</text:span></text:a><text:span text:style-name="T67"> </text:span></text:p></text:note-body></text:note> Ebben az összefüggésben a polgárok véleménye fontos jelzés arra vonatkozóan, hogy a tagállamok hogyan értelmezik az EU szerepét, erősségeit és sebezhetőségeit. Egy korábbi, 2025 szeptemberében közzétett Eurobarométer gyorsfelmérés már megvizsgálta a polgároknak az Európai Unió jövőjével kapcsolatos nézeteit, beleértve optimizmusuk szintjét, az EU fő erősségeinek és kihívásainak értékelését, valamint a kulcsfontosságú szakpolitikai prioritásokkal kapcsolatos elvárásaikat. Eredményei rávilágítottak e témák folyamatos fontosságára, és megerősítették, hogy figyelemmel kell kísérni a közvélemény alakulását a gyorsan változó környezetben. </text:p>
        <text:p text:style-name="P28">Az Európai Bizottság ezért új Eurobarométer gyorsfelmérést indít annak érdekében, hogy frissítse és elmélyítse a polgároknak az Európai Unió előtt álló 2026-os kihívásokkal és prioritásokkal kapcsolatos nézeteiről rendelkezésre álló bizonyítékokat. A felmérés azt fogja mérni, hogy az EU 27 tagállamában az emberek hogyan érzékelik az Unió előtt álló fő problémákat, mely területeknek kellene kiemelt figyelmet kapniuk, és hogyan látják az EU tágabb irányát a jelenlegi és a kialakulóban lévő nyomásra válaszul. Emellett az előző hullámhoz képest korlátozott számú trendmutatót tart fenn, lehetővé téve az idővel bekövetkező változások értékelését olyan kiválasztott alapvető témákban, mint az EU jövőjével kapcsolatos optimizmus, az észlelt erősségek és kihívások, a szakpolitikai prioritások, a demokrácia, a gazdasági bizalom és a biztonság. Ezzel párhuzamosan a kérdőív a jelenlegi menetrend szempontjából különösen releváns kérdésekkel fog foglalkozni, többek között a védelemmel, a stratégiai autonómiával, az EU világban elfoglalt helyzetével, az energiaválsággal, az innovációval, az egyszerűsítéssel és a dezinformációval. Az eredmények időszerű és összehasonlítható bizonyítékokkal szolgálnak majd a Bizottság stratégiai gondolkodási és kommunikációs tevékenységeinek támogatásához az Unió helyzetéről szóló, 2026. szeptemberi beszédet megelőzően. </text:p>
        <text:p text:style-name="P28">Az Európai Bizottság Kommunikációs Főigazgatósága (DG COMM „Közvélemény és polgári szerepvállalás” egysége) nevében a Demoscopy interjút készített az Európai Unió (EU) mind a 27 tagállamának 15 éves és annál idősebb lakosságával. </text:p>
        <text:p text:style-name="P28">2026. június 19. és 24. között 25 904 interjúra került sor a CAWI (Computer Assisted Web Interviewing – számítógéppel segített webes interjú) használatával, mintegy 1000 interjúra került sor nagyobb országokban, és 500 interjúra kisebb országokban (LU, CY, MT). </text:p>
        <text:p text:style-name="P28"/>
        <text:p text:style-name="P7">Megjegyzések</text:p>
        <text:p text:style-name="P58"><text:span text:style-name="T13">▪ </text:span>A felmérési adatok súlyozása </text:p>
        <text:p text:style-name="P58">▪ A felmérés eredményeire mintavételi tűréshatárok vonatkoznak, ami azt jelenti, hogy az országok vagy csoportok között nem minden látszólagos különbség lehet statisztikailag szignifikáns. </text:p>
        <text:p text:style-name="P58">▪ Ha a válaszadók egynél több választ is választhattak, a válaszadási arányok összege meghaladhatja a 100%-ot. </text:p>
        <text:p text:style-name="P58">▪ Ebben a jelentésben az országokra hivatalos rövidítéssel hivatkozunk, az alábbiak szerint:</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um</text:p></table:table-cell><table:table-cell table:style-name="Tableau2.A1" office:value-type="string"><text:p text:style-name="P60">FR</text:p></table:table-cell><table:table-cell table:style-name="Tableau2.A1" office:value-type="string"><text:p text:style-name="P60">Franciaország</text:p></table:table-cell><table:table-cell table:style-name="Tableau2.A1" office:value-type="string"><text:p text:style-name="P60">NL</text:p></table:table-cell><table:table-cell table:style-name="Tableau2.A1" office:value-type="string"><text:p text:style-name="P60">Hollandia</text:p></table:table-cell></table:table-row><table:table-row table:style-name="Tableau2.1"><table:table-cell table:style-name="Tableau2.A1" office:value-type="string"><text:p text:style-name="P60">BG</text:p></table:table-cell><table:table-cell table:style-name="Tableau2.A1" office:value-type="string"><text:p text:style-name="P60">Bulgária</text:p></table:table-cell><table:table-cell table:style-name="Tableau2.A1" office:value-type="string"><text:p text:style-name="P60">HR</text:p></table:table-cell><table:table-cell table:style-name="Tableau2.A1" office:value-type="string"><text:p text:style-name="P60">Horvátország</text:p></table:table-cell><table:table-cell table:style-name="Tableau2.A1" office:value-type="string"><text:p text:style-name="P60">AT</text:p></table:table-cell><table:table-cell table:style-name="Tableau2.A1" office:value-type="string"><text:p text:style-name="P60">Ausztria</text:p></table:table-cell></table:table-row><table:table-row table:style-name="Tableau2.1"><table:table-cell table:style-name="Tableau2.A1" office:value-type="string"><text:p text:style-name="P60">CZ</text:p></table:table-cell><table:table-cell table:style-name="Tableau2.A1" office:value-type="string"><text:p text:style-name="P60">Csehország</text:p></table:table-cell><table:table-cell table:style-name="Tableau2.A1" office:value-type="string"><text:p text:style-name="P60">IT</text:p></table:table-cell><table:table-cell table:style-name="Tableau2.A1" office:value-type="string"><text:p text:style-name="P60">Olaszország</text:p></table:table-cell><table:table-cell table:style-name="Tableau2.A1" office:value-type="string"><text:p text:style-name="P60">PL</text:p></table:table-cell><table:table-cell table:style-name="Tableau2.A1" office:value-type="string"><text:p text:style-name="P60">Lengyelország</text:p></table:table-cell></table:table-row><table:table-row table:style-name="Tableau2.1"><table:table-cell table:style-name="Tableau2.A1" office:value-type="string"><text:p text:style-name="P60">DK</text:p></table:table-cell><table:table-cell table:style-name="Tableau2.A1" office:value-type="string"><text:p text:style-name="P60">Dánia</text:p></table:table-cell><table:table-cell table:style-name="Tableau2.A1" office:value-type="string"><text:p text:style-name="P60">CY</text:p></table:table-cell><table:table-cell table:style-name="Tableau2.A1" office:value-type="string"><text:p text:style-name="P60">Ciprusi Köztársaság*</text:p></table:table-cell><table:table-cell table:style-name="Tableau2.A1" office:value-type="string"><text:p text:style-name="P60">PT</text:p></table:table-cell><table:table-cell table:style-name="Tableau2.A1" office:value-type="string"><text:p text:style-name="P60">Portugália</text:p></table:table-cell></table:table-row><table:table-row table:style-name="Tableau2.1"><table:table-cell table:style-name="Tableau2.A1" office:value-type="string"><text:p text:style-name="P60">DE</text:p></table:table-cell><table:table-cell table:style-name="Tableau2.A1" office:value-type="string"><text:p text:style-name="P60">Németország</text:p></table:table-cell><table:table-cell table:style-name="Tableau2.A1" office:value-type="string"><text:p text:style-name="P60">LV</text:p></table:table-cell><table:table-cell table:style-name="Tableau2.A1" office:value-type="string"><text:p text:style-name="P60">Lettország</text:p></table:table-cell><table:table-cell table:style-name="Tableau2.A1" office:value-type="string"><text:p text:style-name="P60">RO</text:p></table:table-cell><table:table-cell table:style-name="Tableau2.A1" office:value-type="string"><text:p text:style-name="P60">Románia</text:p></table:table-cell></table:table-row><table:table-row table:style-name="Tableau2.1"><table:table-cell table:style-name="Tableau2.A1" office:value-type="string"><text:p text:style-name="P60">EE</text:p></table:table-cell><table:table-cell table:style-name="Tableau2.A1" office:value-type="string"><text:p text:style-name="P60">Észtország</text:p></table:table-cell><table:table-cell table:style-name="Tableau2.A1" office:value-type="string"><text:p text:style-name="P60">LT</text:p></table:table-cell><table:table-cell table:style-name="Tableau2.A1" office:value-type="string"><text:p text:style-name="P60">Litvánia</text:p></table:table-cell><table:table-cell table:style-name="Tableau2.A1" office:value-type="string"><text:p text:style-name="P60">Sl</text:p></table:table-cell><table:table-cell table:style-name="Tableau2.A1" office:value-type="string"><text:p text:style-name="P60">Szlovénia</text:p></table:table-cell></table:table-row><table:table-row table:style-name="Tableau2.1"><table:table-cell table:style-name="Tableau2.A1" office:value-type="string"><text:p text:style-name="P60">IE</text:p></table:table-cell><table:table-cell table:style-name="Tableau2.A1" office:value-type="string"><text:p text:style-name="P60">Írország</text:p></table:table-cell><table:table-cell table:style-name="Tableau2.A1" office:value-type="string"><text:p text:style-name="P60">LU</text:p></table:table-cell><table:table-cell table:style-name="Tableau2.A1" office:value-type="string"><text:p text:style-name="P60">Luxemburg</text:p></table:table-cell><table:table-cell table:style-name="Tableau2.A1" office:value-type="string"><text:p text:style-name="P60">SK</text:p></table:table-cell><table:table-cell table:style-name="Tableau2.A1" office:value-type="string"><text:p text:style-name="P60">Szlovákia</text:p></table:table-cell></table:table-row><table:table-row table:style-name="Tableau2.1"><table:table-cell table:style-name="Tableau2.A1" office:value-type="string"><text:p text:style-name="P60">EL</text:p></table:table-cell><table:table-cell table:style-name="Tableau2.A1" office:value-type="string"><text:p text:style-name="P60">Görögország</text:p></table:table-cell><table:table-cell table:style-name="Tableau2.A1" office:value-type="string"><text:p text:style-name="P60">HU</text:p></table:table-cell><table:table-cell table:style-name="Tableau2.A1" office:value-type="string"><text:p text:style-name="P60">Magyarország</text:p></table:table-cell><table:table-cell table:style-name="Tableau2.A1" office:value-type="string"><text:p text:style-name="P60">Fl</text:p></table:table-cell><table:table-cell table:style-name="Tableau2.A1" office:value-type="string"><text:p text:style-name="P60">Finnország</text:p></table:table-cell></table:table-row><table:table-row table:style-name="Tableau2.1"><table:table-cell table:style-name="Tableau2.A1" office:value-type="string"><text:p text:style-name="P60">ES</text:p></table:table-cell><table:table-cell table:style-name="Tableau2.A1" office:value-type="string"><text:p text:style-name="P60">Spanyolország</text:p></table:table-cell><table:table-cell table:style-name="Tableau2.A1" office:value-type="string"><text:p text:style-name="P60">MT</text:p></table:table-cell><table:table-cell table:style-name="Tableau2.A1" office:value-type="string"><text:p text:style-name="P60">Málta</text:p></table:table-cell><table:table-cell table:style-name="Tableau2.A1" office:value-type="string"><text:p text:style-name="P60">SE</text:p></table:table-cell><table:table-cell table:style-name="Tableau2.A1" office:value-type="string"><text:p text:style-name="P60">Svédország</text:p></table:table-cell></table:table-row><table:table-row table:style-name="Tableau2.1"><table:table-cell table:style-name="Tableau2.A1" table:number-columns-spanned="6" office:value-type="string"><text:p text:style-name="P60">*Ciprus az EU 27 tagállamának egyike. Gyakorlati okokból az interjúkra csak az országnak a Ciprusi Köztársaság kormánya által ellenőrzött részén került sor. </text:p></table:table-cell><table:covered-table-cell/><table:covered-table-cell/><table:covered-table-cell/><table:covered-table-cell/><table:covered-table-cell/></table:table-row></table:table><text:p text:style-name="P13"/></draw:text-box></draw:frame></text:p>
        <text:p text:style-name="P28"/>
        <text:h text:style-name="P8" text:outline-level="1"><text:bookmark-start text:name="__RefHeading___Toc4048_3967327191"/>Főbb megállapítások <text:bookmark-end text:name="__RefHeading___Toc4048_3967327191"/></text:h>
        <text:p text:style-name="P52">Kitettség és kockázatok, amelyekkel a gyermekek szembesülnek a közösségi médiában </text:p>
        <text:p text:style-name="P59">• Az európaiak 58%-a találkozott olyan tartalommal, amelyről az elmúlt hét napban nem volt biztos abban, hogy megbízható, 57%-uk pedig olyan tartalommal, amelyről úgy vélte, hogy hamis vagy félrevezető. 42%-uk úgy véli, hogy olyan tartalmakkal találkozott, amelyek a véleményük befolyásolására irányuló külföldi kísérlet részét képezhetik; ez az arány Észtországban 55%-ra, Lettországban pedig 54%-ra emelkedik, szemben a Hollandiában és Belgiumban tapasztalt 35%-kal. </text:p>
        <text:p text:style-name="P59">• A gyanús tartalmakkal szembesülve az európaiak szinte egyenlően oszlanak meg aközött, hogy összevetik-e azokat más forrásokkal (33%) vagy egyszerűen figyelmen kívül hagyják (32%). Mindössze 15%-uk jelenti be a platformnak, 15%-uk beszéli meg barátaival vagy családjával, 5%-uk pedig megosztja online. </text:p>
        <text:p text:style-name="P59">• Az európaiak a félretájékoztatásra adott határozottabb, szabályokon alapuló válaszokat részesítik előnyben: a jogellenes tartalmakkal szembeni szigorúbb szankciók (44%) és a platformokra vonatkozó szigorúbb szabályok (40%) jelentik a két leggyakrabban választott intézkedést, megelőzve az oktatást és a médiaműveltséget (29%). </text:p>
        <text:p text:style-name="P59">• Tízből hét európait aggasztanak azok a kockázatok, amelyekkel a gyermekek online szembesülnek, az internetes megfélemlítéstől vagy zaklatástól (71%) az online gyermekcsábításig vagy szexuális kizsákmányolásig (70%). A többség minden tagállamban aggódik minden kockázat miatt. </text:p>
        <text:p text:style-name="P59">• Az európaiak 63%-a olyan kötelező erejű uniós szintű szabályokat szeretne, amelyek életkor szerint korlátozzák a gyermekek közösségi médiához való hozzáférését: 36% támogatja a bizonyos korhatár alatti teljes tilalmat, 27% pedig a késleltetett hozzáférést. A támogatás mértéke minden tagállamban meghaladja az 50%-ot. </text:p>
        <text:p text:style-name="P52">A demokrácia és a jogállamiság megítélése </text:p>
        <text:p text:style-name="P59">• A szólásszabadságot (34%), a szabad és tisztességes választásokat (32%), valamint a jogállamiság és az alapvető jogok tiszteletben tartását (31%) tekintik a demokrácia legfontosabb pilléreinek az EU-ban. </text:p>
        <text:p text:style-name="P59">• Az európaiak 51%-a elégedett a jogállamiság saját országában való tiszteletben tartásával, szemben az uniós szintű 47%-kal (ami 47%-os elégedetlenségnek felel meg). A nemzeti elégedettség a luxemburgi 91%-tól a bulgáriai 29%-ig terjed. </text:p>
        <text:p text:style-name="P59">• A polgároknak a választásokon túli fellépését a többség nem tekinti hatékonynak: a lista élén a közvetlen polgári részvétel (pl. európai polgári kezdeményezés) áll 46%-kal, míg egy egyesület vagy nem kormányzati szervezet tagjának lenni a legkevésbé hatékony intézkedésnek tekinthető (35%). </text:p>
        <text:p text:style-name="P52">Az energiaválság </text:p>
        <text:p text:style-name="P59">• A nagyobb megújulóenergia-kapacitás fejlesztése az a vezető intézkedés, amelyet az európaiak a fosszilis tüzelőanyagokról való uniós átálláshoz társítanak, és amelyet először 35%-kal, majd összesen 56%-kal említettek, jóval megelőzve az energiahatékonysági intézkedéseket (40%) és a nukleáris megoldásokat (32%). </text:p>
        <text:p text:style-name="P59">• Az emelkedő energiaárakkal szembesülve az európaiak főként a magatartásukhoz igazodnak ahelyett, hogy strukturális megoldásokba fektetnének be: 31%-uk csökkentette teljes villamosenergia-fogyasztását, 27%-uk pedig szorosabban nyomon követte energiafelhasználását, szemben a hatékony készülékekbe történő beruházások mindössze 16%-ával és a megújuló megoldások telepítésének 14%-ával. 11 százalékuk egyáltalán nem tett semmit. </text:p>
        <text:p text:style-name="P52">Kereskedelem: diverzifikáció és uniós szintű együttműködés </text:p>
        <text:p text:style-name="P59"><text:soft-page-break/>• Az európaiak 65%-a egyetért azzal, hogy az EU-nak kereskedelmi kapcsolatai diverzifikálása révén meg kell erősítenie gazdasági függetlenségét, 62%-uk pedig úgy véli, hogy a tagállamok jobb eredményeket érnek el az uniós szintű közös tárgyalások révén. A többség minden tagállamban mindkét nyilatkozatot támogatja. </text:p>
        <text:p text:style-name="P59">• Az EU-ba vetett bizalom a támogatás legerősebb mozgatórugója: az uniós szintű kereskedelmi együttműködésről szóló megállapodás az EU-ban bízók körében 72%-os, míg az abban nem bízók körében 49%-os. </text:p>
        <text:p text:style-name="P52">Az EU legfontosabb kihívásainak és prioritásainak megítélése </text:p>
        <text:p text:style-name="P59">• Az ukrajnai háborút (33%) és az irreguláris migrációt (32%) megelőzően továbbra is a megélhetési költségek (39%) jelentik az európaiak legfőbb gondját. 2025 szeptembere óta nőtt a megélhetési költségekkel kapcsolatos aggodalom (+10 százalékpont), míg az ukrajnai háborúval kapcsolatos aggodalom enyhült (-14 százalékpont). </text:p>
        <text:p text:style-name="P59">• Arra a kérdésre, hogy az EU-nak mit kellene prioritásként kezelnie, az európaiak az irreguláris migrációt (25%), valamint a biztonságot és a védelmet (24%) közvetlenül az éghajlatváltozás (21%) és az ukrajnai háború (20%) előtt helyezik el egy sokkal szorosabban csoportosított rangsorban, mint az EU fő kihívásai esetében. </text:p>
        <text:p text:style-name="P52">Az EU biztonsága és védelme </text:p>
        <text:p text:style-name="P59">• Az európaiak 52%-a egyetért azzal, hogy országuk biztonsága veszélyben van, ami 2026 januárja óta 16 százalékpontos csökkenést jelent. E csökkenés ellenére 68%-uk egyetért azzal, hogy az EU-nak meg kell erősítenie önvédelmi képességét, amely minden tagállamban többségben van. </text:p>
        <text:p text:style-name="P59">• Az európaiak 56%-a bízik abban, hogy az EU megerősíti a biztonságot és a védelmet, valamint jobban védi polgárait, ami 2026 januárja óta 4 százalékpontos növekedést jelent, ami kisebb többség, mint az autonóm uniós védelem elvének támogatása. </text:p>
        <text:p text:style-name="P29"/>
      </text:section>
      <text:p text:style-name="P28"/>
      <text:h text:style-name="P17" text:outline-level="1"><text:bookmark-start text:name="__RefHeading___Toc4050_3967327191"/>1. Kitettség és kockázatok, amelyekkel a gyermekek szembesülnek a közösségi médiában <text:bookmark-end text:name="__RefHeading___Toc4050_3967327191"/></text:h>
      <text:h text:style-name="P19" text:outline-level="2"><text:bookmark-start text:name="__RefHeading___Toc4052_3967327191"/>1.1 A hamis és félrevezető online információknak való kitettség és az azokra adott válaszok <text:bookmark-end text:name="__RefHeading___Toc4052_3967327191"/></text:h>
      <text:section text:style-name="Sect2" text:name="Section2">
        <text:p text:style-name="P54">A gyakorlatban az európaiak többsége minden héten kétes megbízhatóságú tartalommal találkozik </text:p>
        <text:p text:style-name="P23"/>
        <text:p text:style-name="P23">A gyakorlatban széles körben elterjedt a kétes megbízhatóságú online tartalmaknak való kitettség. A kérdés csak az elmúlt hét napra vonatkozott, egy rövid időre, és mégis minden második európai (58%) találkozott olyan tartalommal, amelyben nem volt biztos, hogy megbízható, beleértve körülbelül minden ötödiket (22%) napi vagy majdnem napi szinten. Hasonló arányban (57%) találkoztak hamisnak vagy félrevezetőnek vélt tartalmakkal, ismét körülbelül minden ötödik (21%) naponta vagy majdnem minden nap. A külföldi beavatkozásnak való érzékelt kitettség valamivel kevésbé elterjedt, de messze nem elhanyagolható: 42%-uk találkozott olyan tartalommal, amelyről úgy vélték, hogy része lehet egy külföldi ország vagy szervezet arra irányuló kísérletének, hogy befolyásolja a véleményüket. Bár ez az arány nem éri el az 50 %-ot, még mindig nagyon jelentős.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1">22</text:span></text:p></draw:text-box></draw:frame><draw:frame draw:style-name="gr74" draw:text-style-name="P115" svg:width="0.267cm" svg:height="0.302cm" svg:x="1.863cm" svg:y="3.911cm"><draw:text-box><text:p text:style-name="P91"><text:span text:style-name="T91">21</text:span></text:p></draw:text-box></draw:frame><draw:frame draw:style-name="gr72" draw:text-style-name="P115" svg:width="0.269cm" svg:height="0.302cm" svg:x="1.431cm" svg:y="5.747cm"><draw:text-box><text:p text:style-name="P91"><text:span text:style-name="T91">15</text:span></text:p></draw:text-box></draw:frame><draw:frame draw:style-name="gr74" draw:text-style-name="P115" svg:width="0.267cm" svg:height="0.302cm" svg:x="6.107cm" svg:y="2.062cm"><draw:text-box><text:p text:style-name="P91"><text:span text:style-name="T91">36</text:span></text:p></draw:text-box></draw:frame><draw:frame draw:style-name="gr72" draw:text-style-name="P115" svg:width="0.269cm" svg:height="0.302cm" svg:x="5.962cm" svg:y="3.911cm"><draw:text-box><text:p text:style-name="P91"><text:span text:style-name="T91">36</text:span></text:p></draw:text-box></draw:frame><draw:frame draw:style-name="gr72" draw:text-style-name="P115" svg:width="0.269cm" svg:height="0.302cm" svg:x="4.452cm" svg:y="5.747cm"><draw:text-box><text:p text:style-name="P91"><text:span text:style-name="T91">27</text:span></text:p></draw:text-box></draw:frame><draw:frame draw:style-name="gr74" draw:text-style-name="P115" svg:width="0.267cm" svg:height="0.302cm" svg:x="10.353cm" svg:y="2.062cm"><draw:text-box><text:p text:style-name="P91"><text:span text:style-name="T91">23</text:span></text:p></draw:text-box></draw:frame><draw:frame draw:style-name="gr72" draw:text-style-name="P115" svg:width="0.269cm" svg:height="0.302cm" svg:x="10.278cm" svg:y="3.911cm"><draw:text-box><text:p text:style-name="P91"><text:span text:style-name="T91">24</text:span></text:p></draw:text-box></draw:frame><draw:frame draw:style-name="gr74" draw:text-style-name="P115" svg:width="0.267cm" svg:height="0.302cm" svg:x="8.266cm" svg:y="5.747cm"><draw:text-box><text:p text:style-name="P91"><text:span text:style-name="T91">26</text:span></text:p></draw:text-box></draw:frame><draw:frame draw:style-name="gr74" draw:text-style-name="P115" svg:width="0.267cm" svg:height="0.302cm" svg:x="12.725cm" svg:y="2.062cm"><draw:text-box><text:p text:style-name="P91"><text:span text:style-name="T91">10</text:span></text:p></draw:text-box></draw:frame><draw:frame draw:style-name="gr74" draw:text-style-name="P115" svg:width="0.267cm" svg:height="0.302cm" svg:x="12.725cm" svg:y="3.911cm"><draw:text-box><text:p text:style-name="P91"><text:span text:style-name="T91">10</text:span></text:p></draw:text-box></draw:frame><draw:frame draw:style-name="gr73" draw:text-style-name="P115" svg:width="0.246cm" svg:height="0.302cm" svg:x="11.503cm" svg:y="5.747cm"><draw:text-box><text:p text:style-name="P91"><text:span text:style-name="T91">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1">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73cm" svg:height="0.302cm" svg:x="3.188cm" svg:y="0.757cm"><draw:text-box><text:p text:style-name="P91"><text:span text:style-name="T95">Naponta vagy majdnem minden nap </text:span></text:p></draw:text-box></draw:frame><draw:polygon draw:style-name="gr278" draw:text-style-name="P135" svg:width="0.129cm" svg:height="0.129cm" svg:x="10.46cm" svg:y="0.805cm" svg:viewBox="0 0 130 130" draw:points="0,130 130,130 130,0 0,0"><text:p/></draw:polygon><draw:frame draw:style-name="gr283" draw:text-style-name="P115" svg:width="1.114cm" svg:height="0.302cm" svg:x="9.044cm" svg:y="0.757cm"><draw:text-box><text:p text:style-name="P91"><text:span text:style-name="T114">Ritkábban</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96">Soha</text:span></text:p></draw:text-box></draw:frame><draw:frame draw:style-name="gr84" draw:text-style-name="P115" svg:width="1.299cm" svg:height="0.302cm" svg:x="11.855cm" svg:y="0.757cm"><draw:text-box><text:p text:style-name="P91"><text:span text:style-name="T97">Nem tudom</text:span></text:p></draw:text-box></draw:frame><draw:frame draw:style-name="gr285" draw:text-style-name="P128" svg:width="10.84cm" svg:height="0.336cm" svg:x="0.399cm" svg:y="0.284cm"><draw:text-box><text:p text:style-name="P91"><text:span text:style-name="T106">Q13 </text:span><text:span text:style-name="T107">Az elmúlt hét napban milyen gyakran találkozott olyan információval az interneten, amelyet ...</text:span></text:p></draw:text-box></draw:frame><draw:frame draw:style-name="gr143" draw:text-style-name="P121" svg:width="0.743cm" svg:height="0.479cm" svg:x="0.002cm" svg:y="0.506cm"><draw:text-box><text:p/></draw:text-box></draw:frame><draw:frame draw:style-name="gr286" draw:text-style-name="P115" svg:width="4.317cm" svg:height="0.302cm" svg:x="0.528cm" svg:y="1.494cm"><draw:text-box><text:p text:style-name="P91"><text:span text:style-name="T92">Nem volt biztos benne, hogy megbízható-e</text:span></text:p></draw:text-box></draw:frame><draw:frame draw:style-name="gr287" draw:text-style-name="P115" svg:width="3.497cm" svg:height="0.302cm" svg:x="0.529cm" svg:y="3.357cm"><draw:text-box><text:p text:style-name="P91"><text:span text:style-name="T92">Hamisnak vagy félrevezetőnek vélt</text:span></text:p></draw:text-box></draw:frame><draw:frame draw:style-name="gr288" draw:text-style-name="P115" svg:width="10.951cm" svg:height="0.503cm" svg:x="0.531cm" svg:y="5.191cm"><draw:text-box><text:p text:style-name="P91"><text:span text:style-name="T92">Úgy véljük, hogy egy külföldi ország vagy szervezet megpróbálta befolyásolni az Ön véleményét</text:span></text:p></draw:text-box></draw:frame><draw:frame draw:style-name="gr289" draw:text-style-name="P150" svg:width="2.521cm" svg:height="0.287cm" svg:x="6.273cm" svg:y="0.804cm"><draw:text-box><text:p><text:span text:style-name="T126">Hetente többször</text:span></text:p></draw:text-box></draw:frame></draw:g>Az információval kapcsolatos kétségek általánosak, de az észlelt külföldi beavatkozás a keleti oldalon a legmagasabb </text:p>
        <text:p text:style-name="P23">Az expozíció gyakorisága Unió-szerte eltérő, de a leggyakoribb expozíciót jelentő országok általában egyszerre teszik ezt meg mindhárom tétel esetében. A kétes megbízhatóságú tartalomnak való rendszeres – legalább hetente egyszer történő – kitettség a balti államokban, Horvátországban, Görögországban és Romániában a legmagasabb, ahol 65% és 72% között mozog, és a legalacsonyabb Franciaországban (50%), Németországban (52%), Hollandiában (53%) és Belgiumban (54%). A rangsor szinte azonos azon tartalmak esetében, amelyeket a válaszadók hamisnak vagy félrevezetőnek tartottak. </text:p>
        <text:p text:style-name="P23">A külföldi beavatkozásnak való érzékelt kitettség különválik. Itt egyértelmű földrajzi minta rajzolódik ki, mivel a leggyakoribb expozícióról az EU Oroszországhoz legközelebb eső keleti szárnyán található országok számolnak be. Legalább hetente egyszer Észtországban a válaszadók 55%-a, Lettországban 54%-a, Litvániában 52%-a, Romániában 50%-a és Lengyelországban 49%-a találkozik olyan tartalommal, amelyről úgy véli, hogy egy külföldi ország vagy szervezet véleményformálási kísérletének része lehet, szemben az EU-27 átlagával (42%). Az expozíció Hollandiában és Belgiumban (mindkettő 35%), <text:soft-page-break/>Franciaországban (37%) és Németországban (38%) a legalacsonyabb. A különbség még nagyobb az ellenkező válasz tekintetében: Németországban és Hollandiában minden negyedik válaszadó állítja, hogy soha nem találkozik ilyen tartalmakkal, míg a balti államokban ez az arány nagyjából minden nyolcadik. Számos olyan ország – például Horvátország és Görögország –, ahol az információkkal kapcsolatos általános kételyek magasak, mindazonáltal sokkal kisebb mértékben (45% és 44%) érzékelik a külföldi beavatkozásnak való kitettséget, ami arra utal, hogy az online tartalmakkal kapcsolatos széles körű szkepticizmus nem jelenti automatikusan a szándékos külföldi manipuláció érzését. </text:p>
        <text:p text:style-name="P23"/>
        <text:p text:style-name="P55">A gyakori expozíciót elsősorban a közösségi média használata, és így az életkor határozza meg. </text:p>
        <text:p text:style-name="P30">Az expozíció eloszlása meglehetősen egyszerű logikát követ: minél többen használják a közösségi médiát a folyamatos tájékoztatás érdekében, annál valószínűbb, hogy olyan tartalmakkal találkoznak, amelyeket megbízhatatlannak tartanak. A közösségi média információs célú használata messze a legerősebb tényező. A napi felhasználók sokkal gyakrabban számolnak be a kétes megbízhatóságú tartalmaknak való heti kitettségről, mint a nem felhasználók (63% a 34%-kal szemben), és a különbség még ennél is nagyobb az észlelt külföldi beavatkozás tekintetében (48% a 17%-kal szemben, a nem felhasználók 41%-a pedig azt állítja, hogy soha nem találkozik ilyen tartalommal). Az életkori hatás is jelen van, bár valószínűleg részben kapcsolódik a közösségi média használatához, mivel a fiatalok e platformok legnehezebb felhasználói. A legvalószínűbb, hogy a 15–24 éves válaszadók számolnak be gyakori expozícióról: 71% a kétes megbízhatóságú tartalom és 53% a feltételezett külföldi beavatkozás esetében, szemben az 55 éves és idősebb válaszadók 51%-ával, illetve 32%-ával. Ez annak a mintának a tükörképe, amely aggodalomra ad okot a gyermekeket fenyegető kockázatokkal kapcsolatban, ahol az idősebb válaszadók kiemelkedtek. A többi változó ugyanabba az irányba mutat. Azok a válaszadók, akik nem folytatnak szakmai tevékenységet, többségük nyugdíjas, a legkevésbé kitettek közé tartoznak (51% és 32%), míg a nem, az oktatás és a lakóhely kevés különbséget jelent. </text:p>
        <text:p text:style-name="P23"/>
        <text:p text:style-name="P54">Az európaiak megoszlanak a gyanús tartalmak ellenőrzése és egyszerűen figyelmen kívül hagyása között </text:p>
        <text:p text:style-name="P31">Amikor olyan információkra bukkannak, amelyekről úgy vélik, hogy hamisak vagy félrevezetők lehetnek, az európaiak két nagyon különböző, majdnem azonos súlyú reakció között oszlanak meg. Egyharmaduk más forrásokkal (33%) összehasonlítva ellenőrzi az információkat, míg majdnem ugyanennyien egyszerűen figyelmen kívül hagyják (32%). Ezért az ellenőrzés a leggyakoribb válasz, de csak a kivonuláshoz képest szűk mozgástérrel. Az egyéb reakciók ritkábban fordulnak elő: 15% jelenti a tartalmat a platformnak vagy a weboldalnak, és ugyanennyien (15%) beszélik meg barátaikkal vagy családjukkal. Nagyon kevés válaszadó állítja, hogy online megosztja (5%), ami arra utal, hogy a hamisnak vélt tartalmak aktív terjesztése továbbra is korlátozott.</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98">33</text:span></text:p></draw:text-box></draw:frame><draw:frame draw:style-name="gr90" draw:text-style-name="P93" svg:width="0.267cm" svg:height="0.309cm" svg:x="15.106cm" svg:y="2.77cm"><draw:text-box><text:p text:style-name="P91"><text:span text:style-name="T98">32</text:span></text:p></draw:text-box></draw:frame><draw:frame draw:style-name="gr88" draw:text-style-name="P93" svg:width="0.269cm" svg:height="0.309cm" svg:x="11.122cm" svg:y="3.895cm"><draw:text-box><text:p text:style-name="P91"><text:span text:style-name="T98">15</text:span></text:p></draw:text-box></draw:frame><draw:frame draw:style-name="gr88" draw:text-style-name="P93" svg:width="0.269cm" svg:height="0.309cm" svg:x="11.122cm" svg:y="5.015cm"><draw:text-box><text:p text:style-name="P91"><text:span text:style-name="T98">15</text:span></text:p></draw:text-box></draw:frame><draw:frame draw:style-name="gr252" draw:text-style-name="P93" svg:width="0.249cm" svg:height="0.309cm" svg:x="8.779cm" svg:y="6.146cm"><draw:text-box><text:p text:style-name="P91"><text:span text:style-name="T98">5</text:span></text:p></draw:text-box></draw:frame><draw:frame draw:style-name="gr267" draw:text-style-name="P93" svg:width="4.416cm" svg:height="0.309cm" svg:x="2.972cm" svg:y="1.6cm"><draw:text-box><text:p text:style-name="P91"><text:span text:style-name="T99">Ellenőrizd más forrásokkal összehasonlítva</text:span></text:p></draw:text-box></draw:frame><draw:frame draw:style-name="gr268" draw:text-style-name="P93" svg:width="2.412cm" svg:height="0.309cm" svg:x="6.313cm" svg:y="2.743cm"><draw:text-box><text:p text:style-name="P91"><text:span text:style-name="T99">Figyelmen kívül hagyva</text:span></text:p></draw:text-box></draw:frame><draw:frame draw:style-name="gr269" draw:text-style-name="P93" svg:width="4.252cm" svg:height="0.309cm" svg:x="3.542cm" svg:y="3.869cm"><draw:text-box><text:p text:style-name="P91"><text:span text:style-name="T99">Jelentse a platformon vagy a weboldalon</text:span></text:p></draw:text-box></draw:frame><draw:frame draw:style-name="gr270" draw:text-style-name="P93" svg:width="3.548cm" svg:height="0.309cm" svg:x="4.204cm" svg:y="5.029cm"><draw:text-box><text:p text:style-name="P91"><text:span text:style-name="T99">Beszéljétek meg a baráti családdal</text:span></text:p></draw:text-box></draw:frame><draw:frame draw:style-name="gr271" draw:text-style-name="P93" svg:width="1.807cm" svg:height="0.309cm" svg:x="5.696cm" svg:y="6.172cm"><draw:text-box><text:p text:style-name="P91"><text:span text:style-name="T99">Ossza meg online</text:span></text:p></draw:text-box></draw:frame><draw:frame draw:style-name="gr272" draw:text-style-name="P149" svg:width="14.823cm" svg:height="1.013cm" svg:x="0.912cm" svg:y="0.295cm"><draw:text-box><text:p text:style-name="P91"><text:span text:style-name="T119">Q14 </text:span><text:span text:style-name="T118">Amikor olyan információval találkozik az interneten, amelyről úgy gondolja, hogy hamis vagy félrevezető lehet, mit szokott tenni (több válasz is lehetséges) </text:span></text:p><text:p text:style-name="P91"><text:span text:style-name="T118"/></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Az ellenőrzés és a figyelmen kívül hagyás közötti egyensúly országonként igen eltérő </text:p>
        <text:p text:style-name="P23"/>
        <text:p text:style-name="P23">Míg az ellenőrzés és a figyelmen kívül hagyás uniós szinten szinte össze van kötve, a kettő közötti egyensúly tagállamonként jelentősen eltér. Az a rész, amely más forrásokkal összevetve ellenőrzi az információt, meglehetősen stabil, de az a rész, amely egyszerűen figyelmen kívül hagyja azt, körülbelül ötből egy és tízből több mint négy között mozog. Az ellenőrzés egyértelműen Észtországban (40%-os ellenőrzés 22%-os figyelmen kívül hagyással szemben), valamint Lengyelországban, Ausztriában és Romániában érvényesül, míg Dániában (41%-os figyelmen kívül hagyás 24%-os ellenőrzéssel szemben), Horvátországban (44%-os figyelmen kívül hagyás 28%-os ellenőrzéssel szemben), Hollandiában (42%-os figyelmen kívül hagyás 27%-kal szemben) és Írországban (40%-os figyelmen kívül hagyás 27%-os ellenőrzéssel szemben). A tartalom platformon való bejelentésére való hajlandóság is változó: Finnországban és Lettországban mintegy 10 %, Portugáliában, Cipruson és Romániában pedig több mint 20 %. </text:p>
        <text:p text:style-name="P23"/>
        <text:p text:style-name="P54">Az európaiak a szigorúbb, szabályokon alapuló intézkedéseket részesítik előnyben az enyhébbekkel szemben </text:p>
        <text:p text:style-name="P23">Arra a kérdésre, hogy mely intézkedéseket kell előnyben részesíteni a hamis vagy félrevezető online információk negatív hatásának csökkentése érdekében, és melyek közül választhatnak legfeljebb kettőt, az európaiak a szigorúbb, szabályokon alapuló intézkedéseket részesítik előnyben. A négy leggyakrabban választott típus mindegyike szabályozási jellegű, és szorosan kapcsolódik egymáshoz: szigorúbb szankciók az illegális online tartalmakkal szemben (44%), szigorúbb szabályok az online és közösségimédia-platformokra vonatkozóan (40%), a mesterséges intelligencia által létrehozott vagy manipulált tartalmak egyértelmű címkézése (38%), valamint a közösségi médiához való hozzáférés alsó korhatára (37%). Csökkennek a polgárok szerepvállalásán alapuló intézkedések: 29%-uk több oktatást és médiaműveltséget, valamint függetlenebb tényellenőrzést választ. Szinte senki sem véli úgy, hogy nincs szükség további intézkedésekre (3%), ami arra utal, hogy a fellépés iránti igény közel általános. </text:p>
        <text:p text:style-name="P23"/>
        <text:p text:style-name="P24"/>
        <text:p text:style-name="P23"/>
        <text:p text:style-name="P54">A szabályozási intézkedések szinte minden tagállamban vezető szerepet töltenek be </text:p>
        <text:p text:style-name="P23">A szabályozási intézkedéseket az Európai Unió egész területén előnyben részesítik. Az illegális online tartalmakkal szembeni szigorúbb szankciók, valamint az online és közösségimédia-platformokra vonatkozó szigorúbb szabályok szinte minden tagállamban a leggyakrabban választott intézkedések közé tartoznak. A szigorúbb szankciók támogatottsága Portugáliában (52%), Franciaországban (50%), valamint Spanyolországban és Romániában (mindkettő 49%) a legmagasabb, Lettországban pedig a legalacsonyabb (31%). A polgárok szerepvállalásának növelésére támaszkodó intézkedések, nevezetesen a több oktatás és médiaműveltség, valamint a függetlenebb tényellenőrzés a legtöbb országban alacsonyabb szintűek. Mindenütt csak egy kis kisebbség véli úgy, hogy nincs szükség további intézkedésekre.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68">44</text:span></text:p></draw:text-box></draw:frame><draw:frame draw:style-name="gr6" draw:text-style-name="P93" svg:width="0.258cm" svg:height="0.309cm" svg:x="13.891cm" svg:y="-5.775cm"><draw:text-box><text:p text:style-name="P91"><text:span text:style-name="T69">40</text:span></text:p></draw:text-box></draw:frame><draw:frame draw:style-name="gr7" draw:text-style-name="P93" svg:width="0.251cm" svg:height="0.309cm" svg:x="13.559cm" svg:y="-4.98cm"><draw:text-box><text:p text:style-name="P91"><text:span text:style-name="T69">3</text:span></text:p></draw:text-box></draw:frame><draw:frame draw:style-name="gr8" draw:text-style-name="P93" svg:width="0.258cm" svg:height="0.309cm" svg:x="13.395cm" svg:y="-4.2cm"><draw:text-box><text:p text:style-name="P91"><text:span text:style-name="T69">37</text:span></text:p></draw:text-box></draw:frame><draw:frame draw:style-name="gr9" draw:text-style-name="P93" svg:width="0.251cm" svg:height="0.309cm" svg:x="12.072cm" svg:y="-3.405cm"><draw:text-box><text:p text:style-name="P91"><text:span text:style-name="T69">2</text:span></text:p></draw:text-box></draw:frame><draw:frame draw:style-name="gr10" draw:text-style-name="P93" svg:width="0.251cm" svg:height="0.309cm" svg:x="12.072cm" svg:y="-2.611cm"><draw:text-box><text:p text:style-name="P91"><text:span text:style-name="T69">2</text:span></text:p></draw:text-box></draw:frame><draw:frame draw:style-name="gr11" draw:text-style-name="P93" svg:width="0.251cm" svg:height="0.309cm" svg:x="7.772cm" svg:y="-1.817cm"><draw:text-box><text:p text:style-name="P91"><text:span text:style-name="T69">3</text:span></text:p></draw:text-box></draw:frame><draw:frame draw:style-name="gr12" draw:text-style-name="P93" svg:width="0.251cm" svg:height="0.309cm" svg:x="7.772cm" svg:y="-1.036cm"><draw:text-box><text:p text:style-name="P91"><text:span text:style-name="T69">3</text:span></text:p></draw:text-box></draw:frame><draw:frame draw:style-name="gr13" draw:text-style-name="P92" svg:width="6.506cm" svg:height="0.313cm" svg:x="2.068cm" svg:y="-6.56cm"><draw:text-box><text:p text:style-name="P91"><text:span text:style-name="T70">Szigorúbb szankciók a jogellenes online tartalmakkal szemben</text:span></text:p></draw:text-box></draw:frame><draw:frame draw:style-name="gr14" draw:text-style-name="P93" svg:width="7.873cm" svg:height="0.309cm" svg:x="1.651cm" svg:y="-5.775cm"><draw:text-box><text:p text:style-name="P91"><text:span text:style-name="T71">Szigorúbb szabályok az online és közösségimédia-platformokra vonatkozóan</text:span></text:p></draw:text-box></draw:frame><draw:frame draw:style-name="gr15" draw:text-style-name="P93" svg:width="9.559cm" svg:height="0.309cm" svg:x="1.387cm" svg:y="-4.98cm"><draw:text-box><text:p text:style-name="P91"><text:span text:style-name="T71">A mesterséges intelligencia által létrehozott vagy manipulált tartalom egyértelmű címkézése</text:span></text:p></draw:text-box></draw:frame><draw:frame draw:style-name="gr16" draw:text-style-name="P93" svg:width="5.455cm" svg:height="0.309cm" svg:x="1.842cm" svg:y="-4.186cm"><draw:text-box><text:p text:style-name="P91"><text:span text:style-name="T71">A közösségi médiához való hozzáférés alsó korhatára</text:span></text:p></draw:text-box></draw:frame><draw:frame draw:style-name="gr17" draw:text-style-name="P93" svg:width="5.453cm" svg:height="0.309cm" svg:x="2.21cm" svg:y="-3.405cm"><draw:text-box><text:p text:style-name="P91"><text:span text:style-name="T71">Több oktatás és médiaműveltség a polgárok számára</text:span></text:p></draw:text-box></draw:frame><draw:frame draw:style-name="gr18" draw:text-style-name="P93" svg:width="5.164cm" svg:height="0.309cm" svg:x="1.9cm" svg:y="-2.611cm"><draw:text-box><text:p text:style-name="P91"><text:span text:style-name="T71">Az online tartalmak függetlenebb tényellenőrzése</text:span></text:p></draw:text-box></draw:frame><draw:frame draw:style-name="gr19" draw:text-style-name="P93" svg:width="3.881cm" svg:height="0.309cm" svg:x="3.316cm" svg:y="-1.828cm"><draw:text-box><text:p text:style-name="P91"><text:span text:style-name="T71">Nincs szükség további intézkedésekre</text:span></text:p></draw:text-box></draw:frame><draw:frame draw:style-name="gr20" draw:text-style-name="P93" svg:width="1.25cm" svg:height="0.309cm" svg:x="5.768cm" svg:y="-1.036cm"><draw:text-box><text:p text:style-name="P91"><text:span text:style-name="T71">Nem tudom</text:span></text:p></draw:text-box></draw:frame><draw:frame draw:style-name="gr21" draw:text-style-name="P94" svg:width="14.87cm" svg:height="0.687cm" svg:x="0.027cm" svg:y="-7.751cm"><draw:text-box><text:p text:style-name="P91"><text:span text:style-name="T72">kérdés: </text:span><text:span text:style-name="T73">Az alábbi intézkedések közül melyeket kell előnyben részesíteni (ha vannak ilyenek) a hamis vagy félrevezető online informaton (?) negatív hatásának csökkentése érdekében? </text:span><text:span text:style-name="T74">(Több válasz is lehetséges, legfeljebb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A gyermekeket az interneten fenyegető veszélyek és védelmük <text:bookmark-end text:name="__RefHeading___Toc4054_3967327191"/></text:h>
        <text:p text:style-name="P23">Széles körű és intenzív aggodalom a kockázatok miatt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1">3</text:span></text:p></draw:text-box></draw:frame><draw:frame draw:style-name="gr250" draw:text-style-name="P93" svg:width="0.271cm" svg:height="0.309cm" svg:x="3.416cm" svg:y="15.232cm"><draw:text-box><text:p text:style-name="P91"><text:span text:style-name="T125">41</text:span></text:p></draw:text-box></draw:frame><draw:frame draw:style-name="gr249" draw:text-style-name="P115" svg:width="0.248cm" svg:height="0.302cm" svg:x="3.199cm" svg:y="16.152cm"><draw:text-box><text:p text:style-name="P91"><text:span text:style-name="T91">3</text:span></text:p></draw:text-box></draw:frame><draw:frame draw:style-name="gr72" draw:text-style-name="P115" svg:width="0.269cm" svg:height="0.302cm" svg:x="2.912cm" svg:y="17.073cm"><draw:text-box><text:p text:style-name="P91"><text:span text:style-name="T91">34</text:span></text:p></draw:text-box></draw:frame><draw:frame draw:style-name="gr74" draw:text-style-name="P115" svg:width="0.267cm" svg:height="0.302cm" svg:x="2.769cm" svg:y="17.988cm"><draw:text-box><text:p text:style-name="P91"><text:span text:style-name="T91">32</text:span></text:p></draw:text-box></draw:frame><draw:frame draw:style-name="gr249" draw:text-style-name="P115" svg:width="0.248cm" svg:height="0.302cm" svg:x="2.481cm" svg:y="18.922cm"><draw:text-box><text:p text:style-name="P91"><text:span text:style-name="T91">2</text:span></text:p></draw:text-box></draw:frame><draw:frame draw:style-name="gr251" draw:text-style-name="P115" svg:width="0.271cm" svg:height="0.302cm" svg:x="8.38cm" svg:y="14.318cm"><draw:text-box><text:p text:style-name="P91"><text:span text:style-name="T91">32</text:span></text:p></draw:text-box></draw:frame><draw:frame draw:style-name="gr252" draw:text-style-name="P93" svg:width="0.249cm" svg:height="0.309cm" svg:x="8.45cm" svg:y="15.232cm"><draw:text-box><text:p text:style-name="P91"><text:span text:style-name="T125">2</text:span></text:p></draw:text-box></draw:frame><draw:frame draw:style-name="gr74" draw:text-style-name="P115" svg:width="0.267cm" svg:height="0.302cm" svg:x="8.163cm" svg:y="16.152cm"><draw:text-box><text:p text:style-name="P91"><text:span text:style-name="T91">31</text:span></text:p></draw:text-box></draw:frame><draw:frame draw:style-name="gr251" draw:text-style-name="P115" svg:width="0.271cm" svg:height="0.302cm" svg:x="7.875cm" svg:y="17.073cm"><draw:text-box><text:p text:style-name="P91"><text:span text:style-name="T91">35</text:span></text:p></draw:text-box></draw:frame><draw:frame draw:style-name="gr72" draw:text-style-name="P115" svg:width="0.269cm" svg:height="0.302cm" svg:x="7.373cm" svg:y="17.988cm"><draw:text-box><text:p text:style-name="P91"><text:span text:style-name="T91">32</text:span></text:p></draw:text-box></draw:frame><draw:frame draw:style-name="gr74" draw:text-style-name="P115" svg:width="0.267cm" svg:height="0.302cm" svg:x="6.796cm" svg:y="18.922cm"><draw:text-box><text:p text:style-name="P91"><text:span text:style-name="T91">32</text:span></text:p></draw:text-box></draw:frame><draw:frame draw:style-name="gr72" draw:text-style-name="P115" svg:width="0.269cm" svg:height="0.302cm" svg:x="11.759cm" svg:y="14.318cm"><draw:text-box><text:p text:style-name="P91"><text:span text:style-name="T91">15</text:span></text:p></draw:text-box></draw:frame><draw:frame draw:style-name="gr250" draw:text-style-name="P93" svg:width="0.271cm" svg:height="0.309cm" svg:x="11.615cm" svg:y="15.232cm"><draw:text-box><text:p text:style-name="P91"><text:span text:style-name="T125">15</text:span></text:p></draw:text-box></draw:frame><draw:frame draw:style-name="gr251" draw:text-style-name="P115" svg:width="0.271cm" svg:height="0.302cm" svg:x="11.541cm" svg:y="16.152cm"><draw:text-box><text:p text:style-name="P91"><text:span text:style-name="T91">16</text:span></text:p></draw:text-box></draw:frame><draw:frame draw:style-name="gr251" draw:text-style-name="P115" svg:width="0.271cm" svg:height="0.302cm" svg:x="11.541cm" svg:y="17.073cm"><draw:text-box><text:p text:style-name="P91"><text:span text:style-name="T91">16</text:span></text:p></draw:text-box></draw:frame><draw:frame draw:style-name="gr74" draw:text-style-name="P115" svg:width="0.267cm" svg:height="0.302cm" svg:x="11.114cm" svg:y="17.988cm"><draw:text-box><text:p text:style-name="P91"><text:span text:style-name="T91">20</text:span></text:p></draw:text-box></draw:frame><draw:frame draw:style-name="gr74" draw:text-style-name="P115" svg:width="0.267cm" svg:height="0.302cm" svg:x="10.68cm" svg:y="18.922cm"><draw:text-box><text:p text:style-name="P91"><text:span text:style-name="T91">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1">11</text:span></text:p></draw:text-box></draw:frame><draw:frame draw:style-name="gr249" draw:text-style-name="P115" svg:width="0.248cm" svg:height="0.302cm" svg:x="14.469cm" svg:y="14.33cm"><draw:text-box><text:p text:style-name="P91"><text:span text:style-name="T91">6</text:span></text:p></draw:text-box></draw:frame><draw:frame draw:style-name="gr252" draw:text-style-name="P93" svg:width="0.249cm" svg:height="0.309cm" svg:x="14.469cm" svg:y="15.232cm"><draw:text-box><text:p text:style-name="P91"><text:span text:style-name="T125">6</text:span></text:p></draw:text-box></draw:frame><draw:frame draw:style-name="gr140" draw:text-style-name="P115" svg:width="0.244cm" svg:height="0.302cm" svg:x="14.483cm" svg:y="16.152cm"><draw:text-box><text:p text:style-name="P91"><text:span text:style-name="T91">6</text:span></text:p></draw:text-box></draw:frame><draw:frame draw:style-name="gr140" draw:text-style-name="P115" svg:width="0.244cm" svg:height="0.302cm" svg:x="14.483cm" svg:y="17.073cm"><draw:text-box><text:p text:style-name="P91"><text:span text:style-name="T91">6</text:span></text:p></draw:text-box></draw:frame><draw:frame draw:style-name="gr249" draw:text-style-name="P115" svg:width="0.248cm" svg:height="0.302cm" svg:x="14.409cm" svg:y="17.988cm"><draw:text-box><text:p text:style-name="P91"><text:span text:style-name="T91">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1">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703cm" svg:height="0.302cm" svg:x="3.266cm" svg:y="13.462cm"><draw:text-box><text:p text:style-name="P91"><text:span text:style-name="T95">Nagyon aggasztó</text:span></text:p></draw:text-box></draw:frame><draw:polygon draw:style-name="gr83" draw:text-style-name="P135" svg:width="0.142cm" svg:height="0.129cm" svg:x="10.472cm" svg:y="13.515cm" svg:viewBox="0 0 143 130" draw:points="0,130 143,130 143,0 0,0"><text:p/></draw:polygon><draw:frame draw:style-name="gr257" draw:text-style-name="P115" svg:width="2.124cm" svg:height="0.302cm" svg:x="8.142cm" svg:y="13.462cm"><draw:text-box><text:p text:style-name="P91"><text:span text:style-name="T114">Nem nagyon aggódik</text:span></text:p></draw:text-box></draw:frame><draw:polygon draw:style-name="gr85" draw:text-style-name="P136" svg:width="0.129cm" svg:height="0.129cm" svg:x="13.066cm" svg:y="13.515cm" svg:viewBox="0 0 130 130" draw:points="0,130 130,130 130,0 0,0"><text:p/></draw:polygon><draw:frame draw:style-name="gr258" draw:text-style-name="P115" svg:width="2.363cm" svg:height="0.302cm" svg:x="10.675cm" svg:y="13.462cm"><draw:text-box><text:p text:style-name="P91"><text:span text:style-name="T96">Egyáltalán nem érintett</text:span></text:p></draw:text-box></draw:frame><draw:frame draw:style-name="gr259" draw:text-style-name="P115" svg:width="1.131cm" svg:height="0.302cm" svg:x="13.266cm" svg:y="13.462cm"><draw:text-box><text:p text:style-name="P91"><text:span text:style-name="T97">-án/-én</text:span></text:p></draw:text-box></draw:frame><draw:frame draw:style-name="gr143" draw:text-style-name="P121" svg:width="0.743cm" svg:height="0.479cm" svg:x="0.116cm" svg:y="13.318cm"><draw:text-box><text:p/></draw:text-box></draw:frame><draw:frame draw:style-name="gr260" draw:text-style-name="P115" svg:width="2.911cm" svg:height="0.302cm" svg:x="0.633cm" svg:y="13.917cm"><draw:text-box><text:p text:style-name="P91"><text:span text:style-name="T92">Cyberbullying vagy zaklatás</text:span></text:p></draw:text-box></draw:frame><draw:frame draw:style-name="gr261" draw:text-style-name="P115" svg:width="5.485cm" svg:height="0.302cm" svg:x="0.642cm" svg:y="14.835cm"><draw:text-box><text:p text:style-name="P91"><text:span text:style-name="T92">Online gyermekcsábítás vagy szexuális kizsákmányolás</text:span></text:p></draw:text-box></draw:frame><draw:frame draw:style-name="gr262" draw:text-style-name="P115" svg:width="12.302cm" svg:height="0.302cm" svg:x="0.636cm" svg:y="15.766cm"><draw:text-box><text:p text:style-name="P91"><text:span text:style-name="T92">Káros tartalomnak való kitettség (pl. erőszak, önkárosítás, szélsőségesség, káros egészségügyi vagy kozmetikai tanácsadás)</text:span></text:p></draw:text-box></draw:frame><draw:frame draw:style-name="gr263" draw:text-style-name="P115" svg:width="7.12cm" svg:height="0.302cm" svg:x="0.656cm" svg:y="16.683cm"><draw:text-box><text:p text:style-name="P91"><text:span text:style-name="T92">Adatvédelmi kockázatok (pl. gyermekek személyes adatainak gyűjtése)</text:span></text:p></draw:text-box></draw:frame><draw:frame draw:style-name="gr264" draw:text-style-name="P115" svg:width="4.649cm" svg:height="0.302cm" svg:x="0.642cm" svg:y="17.615cm"><draw:text-box><text:p text:style-name="P91"><text:span text:style-name="T92">Illegális tevékenység céljából történő toborzás</text:span></text:p></draw:text-box></draw:frame><draw:frame draw:style-name="gr265" draw:text-style-name="P93" svg:width="1.908cm" svg:height="0.309cm" svg:x="0.649cm" svg:y="18.53cm"><draw:text-box><text:p text:style-name="P91"><text:span text:style-name="T99">Addiktív kialakítás</text:span></text:p></draw:text-box></draw:frame><draw:frame draw:style-name="gr144" draw:text-style-name="P143" svg:width="10.933cm" svg:height="0.92cm" svg:x="0.305cm" svg:y="12.815cm"><draw:text-box><text:p text:style-name="P91"><text:span text:style-name="T106">11.</text:span><text:span text:style-name="T107"> kérdés: Mennyire </text:span><text:span text:style-name="T106">aggódik a következő kockázatok miatt, amelyekkel a gyermekek szembesülnek a közösségi médiában?</text:span></text:p></draw:text-box></draw:frame><draw:frame draw:style-name="gr266" draw:text-style-name="P137" svg:width="2.347cm" svg:height="0.302cm" svg:x="5.471cm" svg:y="13.506cm"><draw:text-box><text:p text:style-name="P91"><text:span text:style-name="T115">Némileg aggasztó</text:span></text:p></draw:text-box></draw:frame></draw:g>Az eredmények azt mutatják, hogy az európaiak nagyon nagy része aggódik amiatt, hogy a gyermekek milyen különböző kockázatokkal szembesülhetnek a közösségi médiában. Minden egyes vizsgált kockázat esetében tíz válaszadóból közel hét nyilatkozott úgy, hogy aggódik, és a mért szintek összességében meglehetősen közel vannak egymáshoz. A legnagyobb aggodalomra az internetes megfélemlítés vagy zaklatás (71%), valamint az online gyermekcsábítás vagy szexuális kizsákmányolás (70%) ad okot, ezt követi az olyan káros tartalmaknak való kitettség, mint az erőszak, az önkárosítás vagy a szélsőségesség (69%), valamint az adatvédelmi kockázatok (69%). Az illegális tevékenységek céljából történő toborzás (64%) és a platformok addiktív kialakítása (60%) esetében ez valamivel alacsonyabb, bár még mindig egyértelmű többségben van. Ugyanilyen figyelemre méltó ennek az aggodalomnak az intenzitása is. Jelentős azoknak a válaszadóknak az aránya, akik azt mondják, hogy „nagyon aggódnak”, és nem csupán „valamennyire aggódnak”. Tíz európai közül csaknem négy nagyon aggódik az online csábítás vagy szexuális kizsákmányolás (41%), az internetes megfélemlítés vagy zaklatás (39%), valamint a káros tartalmaknak való kitettség (38%) miatt. Ez az arány valamivel alacsonyabb az adatvédelmi kockázatok (34%), az illegális tevékenységekhez való toborzás (32%) és az addiktív tervezés (28%) esetében, de abszolút értékben továbbra is magas. Érdemes kiemelni, hogy ezt a kérdést minden európainak, és nem csak a szülőknek tették fel, ami még inkább szembeötlővé teszi az aggodalom mértékét. Végezetül a válaszadók mindössze 6–7%-a válaszolt úgy, hogy „nem tudja” az adott kockázatot, ami azt mutatja, hogy az európaiak könnyen képesek állást foglalni ezekben a kérdésekben. </text:p>
        <text:p text:style-name="P23"/>
        <text:p text:style-name="P54">A többség minden uniós tagállamban aggódik </text:p>
        <text:p text:style-name="P23">Minden tagállamban a válaszadók többsége aggódik az egyes vizsgált kockázatok miatt. Még azokban az országokban is, ahol a legkisebb az aggodalom, mint például Belgiumban, Németországban, Franciaországban, Magyarországon és Ausztriában, tízből hat válaszadó aggódik az egyes kockázatok miatt. Egyetlen nemzeti vásárlóközönség sem tűnik tehát ki ennyire közömbösnek, és az országok között megfigyelt különbségek mindenekelőtt a mértékek közötti különbségek. Az aggodalom több déli és keleti tagállamban nagyobb, többségükben kisebb országokban. A káros tartalomnak való kitettség tekintetében az érintett válaszadók aránya a hollandiai 63%-tól, a németországi és belgiumi 64%-tól az írországi 0%-ig és a portugáliai 1%-ig terjed, Máltán és Cipruson pedig megközelíti a 0%-ot. Hasonló terjedés figyelhető meg az online gyermekcsábítás vagy szexuális kizsákmányolás <text:soft-page-break/>esetében, a hollandiai 64%-ról a ciprusi több mint 90%-ra, valamint az internetes megfélemlítés vagy zaklatás esetében, amely a legelterjedtebb aggodalom, amely a németországi 64%-tól a máltai 95%-ig terjed. Néhány ország kiemelkedik a konkrét kockázatok közül: Romániában és Szlovákiában például az illegális tevékenységek céljából történő toborzás miatti aggodalom eléri a 72 %-ot, ami jóval meghaladja az EU-27 átlagát (64 %). A hat kockázat közül a nemzeti szinten jelentkező aggodalmak általában egybeesnek: ahol a válaszadók jobban aggódnak az egyik kockázat miatt, ott általában jobban aggódnak a többi kockázat miatt is. Portugália, Észtország, Írország és <text:span text:style-name="T12">Litvánia </text:span>mind a hat kockázat tekintetében az EU-27 átlaga felett van, míg Franciaország, Németország, Belgium és Magyarország mindegyik esetében az alatt van. A legegyértelműbb kivétel az addiktív formatervezés, amely a legnagyobb eltéréseket mutatja az országok között: Franciaországban 50%, Svédországban 52%, Máltán pedig 90%. Franciaországot és Svédországot lényegesen kevésbé aggasztja ez a kockázat, mint a többieket, míg Szlovénia a legtöbb kockázat tekintetében az EU-27 átlaga alatt van, de az addiktív tervezés tekintetében meghaladja azt. Úgy tűnik tehát, hogy a megalapozottabb online veszélyekkel – például a gyermekcsábítással vagy az internetes zaklatással – kapcsolatos aggályok Unió-szerte egyenletesebben oszlanak meg, mint az azzal kapcsolatos aggályok, hogy a platformokat hogyan alakítják ki a gyermekek figyelmének felkeltésére. </text:p>
        <text:p text:style-name="P23"/>
        <text:p text:style-name="P54">Az életkor, amely sokkal több, mint a nem, aggodalomra ad okot, és az 55 év felettiek a leginkább aggódnak </text:p>
        <text:p text:style-name="P32">A gyermekek online kockázataival kapcsolatos aggodalom valamivel nagyobb a nők, mint a férfiak körében, bár a különbség továbbra is szerény. <text:span text:style-name="T14">A</text:span> férfiaknál valamivel jobban aggasztja az online gyermekcsábítás vagy szexuális kizsákmányolás (72% a 6%-kal szemben), valamint a káros tartalomnak való kitettség (70% a 6%-kal szemben), az egyéb kockázatok tekintetében pedig hasonló hiányosságok tapasztalhatók. A legszembetűnőbb különbség az életkorral kapcsolatos. Az 55 éves és idősebb válaszadók sokkal jobban aggódnak, mint a fiatalabbak, és ez minden vizsgált kockázatra igaz. Például az 55 évesek és idősebbek 75%-a aggódik a káros tartalomnak való kitettség miatt, 76%-uk az online csábítás és az internetes megfélemlítés miatt, 75%-uk pedig az adatvédelmi kockázatok miatt, szemben a 25–39 évesek 62%-ával, 64%-ával, 65%-ával és 62%-ával. A többi korcsoport meglehetősen közel áll egymáshoz. Figyelemre méltó, hogy valójában a 25–39 évesek a legkevésbé érintett csoport, annak ellenére, hogy ebben a korcsoportban valószínűleg magas a kisgyermekes szülők aránya. Foglalkozás szerint a szakmai tevékenységet nem folytató válaszadók a leginkább érintettek, a legtöbb kockázat tekintetében mintegy 75 %-kal. Ez az eredmény valószínűleg részben zavaros az életkorral, mivel ez a csoport nagyrészt idősebb, nyugdíjas emberekből áll. A háztartás összetétele ugyanabba az irányba mutat. Azok a válaszadók, akiknek nincs 15 év alatti gyermekük, jobban érintettek (72–74 % a legtöbb kockázat tekintetében), mint azok, akik három vagy több gyermekkel élnek (körülbelül 60 %). A különbség itt is legalább részben az életkori hatáshoz kapcsolódik, mivel az idősebb válaszadók kisebb valószínűséggel élnek otthon kisgyermekekkel. </text:p>
        <text:p text:style-name="P23"/>
        <text:p text:style-name="P54">Az egyértelmű többség kötelező erejű uniós szintű szabályokat szeretne a gyermekek online védelme érdekében </text:p>
        <text:p text:style-name="P23"/>
        <text:p text:style-name="P23">Arra a kérdésre, hogy az EU-nak milyen lépéseket kellene tennie a gyermekek online védelmének megerősítése érdekében, az európaiak egyértelműen a kötelező erejű uniós szintű szabályokat részesítik előnyben. Az uniós szintű szabályokat magukban foglaló két lehetőséget a válaszadók összesen 63%-a választotta: 36%-uk azt szeretné, ha az EU olyan szabályokat fogadna el, amelyek megakadályozzák, hogy a közösségimédia-szolgáltatók bizonyos életkor alatti gyermekeknek kínálják szolgáltatásaikat, további 27% pedig arra kötelezné a szolgáltatókat, hogy késleltessék a gyermekek hozzáférését bizonyos, bizonyos életkor alatti nem biztonságos platformokhoz. Sokkal kevesebb válaszadó fordul más megközelítésekhez: 15%-uk prioritásként kezelné a bűnüldözésre elkülönített források megerősítését, és csak 13%-uk <text:soft-page-break/>hagyná a kérdést a szülőkre és az iskolákra további uniós szintű intézkedések nélkül. </text:p>
        <text:p text:style-name="P23">Mindössze 4% véli úgy, hogy nincs szükség további intézkedésre, 5% pedig nem nyilvánított véleményt.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17">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18">kérdés:</text:span><text:span text:style-name="T119"> A</text:span> <text:span text:style-name="T118">digitális szolgáltatásokról szóló jogszabály előírja az online platformok számára, hogy jobban védjék meg a gyermekeket az olyan ártalmaktól, amelyek például az internetes zaklatás, a gyermekcsábítás, az erőszakos/szélsőséges anyagoknak való kitettség, az addiktív tervezés vagy az úgynevezett nyúllyukak révén következhetnek be. A gyermekek online védelmének további erősítése érdekében Ön szerint az EU-nak az alábbi intézkedések egyikét kellene meghoznia: </text:span></text:p></draw:text-box></draw:frame><draw:frame draw:style-name="gr242" draw:text-style-name="P143" svg:width="2.197cm" svg:height="1.031cm" svg:x="4.447cm" svg:y="1.258cm"><draw:text-box><text:p text:style-name="P91"><text:span text:style-name="T117">Nincs szükség további intézkedésre</text:span></text:p></draw:text-box></draw:frame><draw:frame draw:style-name="gr242" draw:text-style-name="P143" svg:width="1.678cm" svg:height="0.772cm" svg:x="7.04cm" svg:y="1.231cm"><draw:text-box><text:p text:style-name="P91"><text:span text:style-name="T120">Nem tudom 5%</text:span></text:p></draw:text-box></draw:frame><draw:frame draw:style-name="gr243" draw:text-style-name="P143" svg:width="3.758cm" svg:height="1.29cm" svg:x="1.912cm" svg:y="2.193cm"><draw:text-box><text:p text:style-name="P91"><text:span text:style-name="T121">További uniós szintű intézkedések nélkül a szülőkre és az iskolákra kell bízni a gyermekek online biztonságának kezelését 13%</text:span></text:p></draw:text-box></draw:frame><draw:frame draw:style-name="gr243" draw:text-style-name="P143" svg:width="3.83cm" svg:height="1.809cm" svg:x="9.534cm" svg:y="2.35cm"><draw:text-box><text:p text:style-name="P91"><text:span text:style-name="T122">Olyan uniós szintű szabályok elfogadása, amelyek megtiltják a közösségimédia-szolgáltatók számára, hogy szolgáltatásaikat egy bizonyos életkor alatti gyermekeknek kínálják 36%</text:span></text:p></draw:text-box></draw:frame><draw:frame draw:style-name="gr244" draw:text-style-name="P145" svg:width="2.781cm" svg:height="1.031cm" svg:x="2.186cm" svg:y="5.107cm"><draw:text-box><text:p text:style-name="P144"><text:span text:style-name="T123">A bűnüldözésre elkülönített források megerősítése 15%</text:span></text:p></draw:text-box></draw:frame><draw:frame draw:style-name="gr245" draw:text-style-name="P147" svg:width="4.705cm" svg:height="1.809cm" svg:x="9.021cm" svg:y="6.44cm"><draw:text-box><text:p text:style-name="P146"><text:span text:style-name="T124">Olyan uniós szintű szabályok elfogadása, amelyek arra kötelezik a közösségimédia-szolgáltatókat, hogy késleltessék a bizonyos nem biztonságos közösségi médiához való hozzáférés biztosítását bizonyos 27 év alatti gyermekek számára</text:span></text:p></draw:text-box></draw:frame></draw:g></text:p>
        <text:p text:style-name="P54">Az uniós szabályok támogatása mindenhol megoszlik, és élesebb különbségek vannak a teljes tilalommal kapcsolatban </text:p>
        <text:p text:style-name="P23">Az uniós szintű szabályok előnyben részesítését minden tagállamban a többség osztja. Összességében az uniós szintű szabályokat magukban foglaló két lehetőséget mindenhol legalább többség támogatja, az ausztriai 54%-tól több déli és keleti országban, például Görögországban (74%), valamint Portugáliában és Romániában (mindkettő 72%) mintegy 70%-ig vagy még tovább. A gyermekek online védelmére irányuló uniós fellépés támogatása ezért az egész Európai Unióban széles körben konszenzuson alapul. A különbségek azonban még szembetűnőbbek a teljes tilalom lehetőségével kapcsolatban, azaz az olyan uniós szabályok tekintetében, amelyek megakadályozzák a közösségimédia-szolgáltatókat abban, hogy szolgáltatásaikat egy bizonyos életkor alatti gyermekeknek kínálják. Ez az opció Ausztriában 27 %, Németországban 28 %, Írországban, Portugáliában, Romániában, Szlovákiában és Bulgáriában 44 %, Görögországban pedig akár 49 % is lehet. A kontraszt inkább az előnyben részesített eszköz, mintsem a támogatás általános szintje közötti különbséget tükrözi. Egyes országokban a vélemény a teljes tilalom felé hajlik, mint például Görögországban (49%, szemben a késedelmes hozzáférés 25%-ával), Írországban (44%, szemben a 19%-kal) és Bulgáriában (44%, szemben a 23%-kal). Más országokban a fokozatosabb megközelítést részesíti előnyben, amely a hozzáférés késleltetésén alapul, mint például Észtországban (41% a késedelemért, szemben a tilalom 30%-ával) és Szlovéniában (39% a 30%-kal szemben). </text:p>
        <text:p text:style-name="P23"/>
        <text:p text:style-name="P54">A teljes körű tilalom támogatottsága az életkorral és a közösségi médiától legtávolabb esők körében növekszik </text:p>
        <text:p text:style-name="P31">Az uniós szintű szabályok támogatottsága valamennyi társadalmi csoportban stabil: szinte mindegyikben 56–69 % között mozog, ami egyéni szinten megerősíti az országok között már kialakult konszenzust. Az országokhoz hasonlóan különbségek mutatkoznak az eszköz megválasztásában, és mindenekelőtt a teljes tilalom támogatásában. Ez a támogatás az életkor előrehaladtával folyamatosan növekszik: a 15 és 24 év közötti válaszadók 29%-áról az 55 év felettiek 43%-ára. Az idősebb válaszadók kevésbé hajlamosak arra, hogy az ügyet a szülőkre és az iskolákra hagyják (11%, szemben a legfiatalabbak 18%-ával). A legélesebb ellentét azonban a közösségi média használatával kapcsolatos: a nem használók támogatják leginkább a teljes körű tilalmat (46%), és a legkisebb valószínűséggel hagyják azt a szülőkre és az iskolákra (6%), míg minél többen használják a közösségi médiát tájékoztatás céljából, annál inkább hajlanak a késleltetett hozzáférésre a tilalom <text:soft-page-break/>helyett. A gyermekek jelenléte megerősíti az életkori mintát. Azok a válaszadók, akiknek nincs 15 év alatti gyermekük, jobban támogatják a teljes körű tilalmat (39%), mint azok, akik három vagy több gyermekkel élnek (29%), akik valamivel inkább a késleltetett hozzáférés felé hajlanak. Ezzel szemben a nemek, az oktatás és a lakóhely nem sokat számít. </text:p>
        <text:h text:style-name="P17" text:outline-level="1"><text:bookmark-start text:name="__RefHeading___Toc4056_3967327191"/>2. A demokrácia és a jogállamiság megítélése <text:bookmark-end text:name="__RefHeading___Toc4056_3967327191"/></text:h>
        <text:h text:style-name="P19" text:outline-level="2"><text:bookmark-start text:name="__RefHeading___Toc4058_3967327191"/>2.1 A demokrácia pilléreinek meghatározása <text:bookmark-end text:name="__RefHeading___Toc4058_3967327191"/></text:h>
        <text:p text:style-name="P54">Ami az EU-n belüli demokrácia pilléreinek azonosítását illeti, a szólásszabadság az első </text:p>
        <text:p text:style-name="P54"/>
        <text:p text:style-name="P31">Az európaiak közel egyharmada (34%) a szólásszabadságot tartja a demokratikus társadalom legfontosabb elemének, ezt követik a szabad és tisztességes választások (32%), valamint a jogállamiság tiszteletben tartása és az alapvető jogok védelme (31%).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98">34</text:span></text:p></draw:text-box></draw:frame><draw:frame draw:style-name="gr72" draw:text-style-name="P115" svg:width="0.269cm" svg:height="0.302cm" svg:x="14.092cm" svg:y="9.292cm"><draw:text-box><text:p text:style-name="P91"><text:span text:style-name="T95">32</text:span></text:p></draw:text-box></draw:frame><draw:frame draw:style-name="gr74" draw:text-style-name="P115" svg:width="0.267cm" svg:height="0.302cm" svg:x="13.887cm" svg:y="9.756cm"><draw:text-box><text:p text:style-name="P91"><text:span text:style-name="T95">31</text:span></text:p></draw:text-box></draw:frame><draw:frame draw:style-name="gr140" draw:text-style-name="P115" svg:width="0.244cm" svg:height="0.302cm" svg:x="13.284cm" svg:y="10.222cm"><draw:text-box><text:p text:style-name="P91"><text:span text:style-name="T95">2</text:span></text:p></draw:text-box></draw:frame><draw:frame draw:style-name="gr72" draw:text-style-name="P115" svg:width="0.269cm" svg:height="0.302cm" svg:x="12.878cm" svg:y="10.677cm"><draw:text-box><text:p text:style-name="P91"><text:span text:style-name="T95">26</text:span></text:p></draw:text-box></draw:frame><draw:frame draw:style-name="gr72" draw:text-style-name="P115" svg:width="0.269cm" svg:height="0.302cm" svg:x="12.878cm" svg:y="11.143cm"><draw:text-box><text:p text:style-name="P91"><text:span text:style-name="T95">26</text:span></text:p></draw:text-box></draw:frame><draw:frame draw:style-name="gr72" draw:text-style-name="P115" svg:width="0.269cm" svg:height="0.302cm" svg:x="12.07cm" svg:y="11.607cm"><draw:text-box><text:p text:style-name="P91"><text:span text:style-name="T95">22</text:span></text:p></draw:text-box></draw:frame><draw:frame draw:style-name="gr88" draw:text-style-name="P93" svg:width="0.269cm" svg:height="0.309cm" svg:x="11.869cm" svg:y="12.07cm"><draw:text-box><text:p text:style-name="P91"><text:span text:style-name="T98">21</text:span></text:p></draw:text-box></draw:frame><draw:frame draw:style-name="gr72" draw:text-style-name="P115" svg:width="0.269cm" svg:height="0.302cm" svg:x="10.455cm" svg:y="12.54cm"><draw:text-box><text:p text:style-name="P91"><text:span text:style-name="T95">14</text:span></text:p></draw:text-box></draw:frame><draw:frame draw:style-name="gr72" draw:text-style-name="P115" svg:width="0.269cm" svg:height="0.302cm" svg:x="9.85cm" svg:y="13.004cm"><draw:text-box><text:p text:style-name="P91"><text:span text:style-name="T95">11</text:span></text:p></draw:text-box></draw:frame><draw:frame draw:style-name="gr73" draw:text-style-name="P115" svg:width="0.246cm" svg:height="0.302cm" svg:x="7.83cm" svg:y="13.469cm"><draw:text-box><text:p text:style-name="P91"><text:span text:style-name="T95">1</text:span></text:p></draw:text-box></draw:frame><draw:frame draw:style-name="gr73" draw:text-style-name="P115" svg:width="0.246cm" svg:height="0.302cm" svg:x="7.83cm" svg:y="13.924cm"><draw:text-box><text:p text:style-name="P91"><text:span text:style-name="T95">1</text:span></text:p></draw:text-box></draw:frame><draw:frame draw:style-name="gr73" draw:text-style-name="P115" svg:width="0.246cm" svg:height="0.302cm" svg:x="8.031cm" svg:y="14.388cm"><draw:text-box><text:p text:style-name="P91"><text:span text:style-name="T95">2</text:span></text:p></draw:text-box></draw:frame><draw:frame draw:style-name="gr217" draw:text-style-name="P118" svg:width="3.162cm" svg:height="0.309cm" svg:x="4.26cm" svg:y="8.784cm"><draw:text-box><text:p text:style-name="P117"><text:span text:style-name="T99">Szólásszabadság</text:span></text:p></draw:text-box></draw:frame><draw:frame draw:style-name="gr218" draw:text-style-name="P122" svg:width="3.437cm" svg:height="0.302cm" svg:x="5.119cm" svg:y="9.254cm"><draw:text-box><text:p text:style-name="P117"><text:span text:style-name="T92">Szabad és tisztességes választások</text:span></text:p></draw:text-box></draw:frame><draw:frame draw:style-name="gr219" draw:text-style-name="P122" svg:width="6.488cm" svg:height="0.302cm" svg:x="0.94cm" svg:y="9.717cm"><draw:text-box><text:p text:style-name="P117"><text:span text:style-name="T92">A jogállamiság tiszteletben tartása és az alapvető jogok védelme</text:span></text:p></draw:text-box></draw:frame><draw:frame draw:style-name="gr220" draw:text-style-name="P122" svg:width="2.812cm" svg:height="0.302cm" svg:x="5.417cm" svg:y="10.183cm"><draw:text-box><text:p text:style-name="P117"><text:span text:style-name="T92">A korrupció elleni küzdelem</text:span></text:p></draw:text-box></draw:frame><draw:frame draw:style-name="gr221" draw:text-style-name="P122" svg:width="3.915cm" svg:height="0.302cm" svg:x="4.105cm" svg:y="10.651cm"><draw:text-box><text:p text:style-name="P117"><text:span text:style-name="T92">Független igazságszolgáltatási rendszer</text:span></text:p></draw:text-box></draw:frame><draw:frame draw:style-name="gr222" draw:text-style-name="P122" svg:width="5.688cm" svg:height="0.302cm" svg:x="2.205cm" svg:y="11.116cm"><draw:text-box><text:p text:style-name="P117"><text:span text:style-name="T92">A politikai vezetők átláthatósága és elszámoltathatósága</text:span></text:p></draw:text-box></draw:frame><draw:frame draw:style-name="gr223" draw:text-style-name="P122" svg:width="7.12cm" svg:height="0.302cm" svg:x="0.279cm" svg:y="11.582cm"><draw:text-box><text:p text:style-name="P117"><text:span text:style-name="T92">A polgárok részvétele a nyilvános vitában és döntéshozatalban</text:span></text:p></draw:text-box></draw:frame><draw:frame draw:style-name="gr224" draw:text-style-name="P118" svg:width="4.296cm" svg:height="0.309cm" svg:x="3.21cm" svg:y="12.044cm"><draw:text-box><text:p text:style-name="P117"><text:span text:style-name="T99">A média szabadsága és függetlensége</text:span></text:p></draw:text-box></draw:frame><draw:frame draw:style-name="gr225" draw:text-style-name="P122" svg:width="4.347cm" svg:height="0.302cm" svg:x="3.858cm" svg:y="12.501cm"><draw:text-box><text:p text:style-name="P117"><text:span text:style-name="T92">A kisebbségek jogainak tiszteletben tartása</text:span></text:p></draw:text-box></draw:frame><draw:frame draw:style-name="gr226" draw:text-style-name="P122" svg:width="5.27cm" svg:height="0.302cm" svg:x="2.131cm" svg:y="12.967cm"><draw:text-box><text:p text:style-name="P117"><text:span text:style-name="T92">Egy erős ellenzék, amely kritizálhatja a kormányt</text:span></text:p></draw:text-box></draw:frame><draw:frame draw:style-name="gr227" draw:text-style-name="P122" svg:width="0.652cm" svg:height="0.302cm" svg:x="6.615cm" svg:y="13.413cm"><draw:text-box><text:p text:style-name="P117"><text:span text:style-name="T92">Egyéb</text:span></text:p></draw:text-box></draw:frame><draw:frame draw:style-name="gr228" draw:text-style-name="P122" svg:width="0.56cm" svg:height="0.302cm" svg:x="6.794cm" svg:y="13.898cm"><draw:text-box><text:p text:style-name="P117"><text:span text:style-name="T92">Nincs</text:span></text:p></draw:text-box></draw:frame><draw:frame draw:style-name="gr229" draw:text-style-name="P122" svg:width="1.243cm" svg:height="0.302cm" svg:x="6.167cm" svg:y="14.364cm"><draw:text-box><text:p text:style-name="P117"><text:span text:style-name="T92">Nem tudom</text:span></text:p></draw:text-box></draw:frame><draw:frame draw:style-name="gr230" draw:text-style-name="P128" svg:width="11.219cm" svg:height="0.336cm" svg:x="0.067cm" svg:y="7.823cm"><draw:text-box><text:p text:style-name="P91"><text:span text:style-name="T106">Q3 </text:span><text:span text:style-name="T107">Ön szerint az alábbiak közül melyek a demokratikus társadalom legfontosabb elemei?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Bár a polgárok számára messze a legfontosabbak az alapvető demokratikus szabadságok, a korrupció elleni küzdelem és az intézmények függetlensége is kiemelt helyen szerepel: a korrupció elleni küzdelem (28%), az igazságszolgáltatási rendszer függetlensége (26%), a politikai vezetők átláthatósága és elszámoltathatósága (26%). </text:p>
        <text:p text:style-name="P31">Ezek az elemek jóval megelőzik a demokratikus pluralizmussal és a civil társadalmi térrel kapcsolatos kérdéseket: a polgárok részvétele a nyilvános vitában és döntéshozatalban (22%), valamint a média szabadsága és függetlensége (21%). </text:p>
        <text:p text:style-name="P31">A kisebbségek (14%) és a politikai ellenzék (11%) jogaira sokkal ritkábban hivatkoznak. </text:p>
        <text:p text:style-name="P31"/>
        <text:p text:style-name="P54">Az egyes uniós tagállamokban eltérőek a nézetek arról, hogy mi a legfontosabb egy demokráciában </text:p>
        <text:p text:style-name="P31">Bár uniós szinten a szólásszabadság a leggyakrabban említett elem, jelentősége az Európai Unión belül eltérő: jellemzően északnyugaton érvényesül, például Hollandiában (45%), Dániában (44%) és Svédországban (41%). <text:span text:style-name="T14">A szabad és tisztességes választásokat Lettország</text:span> (43%), Románia (42%) és <text:span text:style-name="T14">Litvánia </text:span>(41%) említette a leggyakrabban. </text:p>
        <text:p text:style-name="P31">Másrészt a korrupció súlyosabb súlyt jelent délen és keleten: Bulgáriában a válaszadók 50%-a véli úgy, hogy a korrupció elleni küzdelem a demokrácia legfontosabb eleme, amely messze meghaladja az uniós átlagot (28%). Hasonlóan magas az arány Portugáliában (46%), Horvátországban (44%) és Görögországban (42%). </text:p>
        <text:p text:style-name="P33">A kisebbségek jogainak tiszteletben tartása és a kormányt bíráló erős ellenzék minden tagállamban meglehetősen alacsony, nem haladja meg a 22%-ot (Luxemburg, a kisebbségi jogok esetében) és a 21%-ot (Málta, az ellenzék esetében).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Q3 Ön szerint az alábbiak közül melyek a demokratikus társadalom legfontosabb elemei?</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ázis: EU-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Szólásszabadság / véleménynyilvánítás szabadsága</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Szabad és tisztességes választások</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A jogállamiság tiszteletben tartása és az alapvető jogok védelme</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A korrupció elleni küzdelem</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Független igazságszolgáltatási rendszer</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A politikai vezetők átláthatósága és elszámoltathatósága</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A média szabadsága és függetlensége</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A polgárok részvétele a nyilvános vitában és döntéshozatalban</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A kisebbségek jogainak tiszteletben tartása</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Egy erős ellenzék, amely kritizálhatja a kormányt</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A szociodemográfiai adatok jelentős generációs megosztottságot mutatnak abban, hogy az európai polgárok hogyan képzelik el a demokráciát </text:p>
        <text:p text:style-name="P35">Az 55 éves és annál idősebb válaszadók erősebb <text:span text:style-name="T1">kapcsolatot mutatnak a</text:span> jogállamiság intézményi pilléreivel: nagyobb valószínűséggel hivatkoznak a szabad és tisztességes választásokra (38%, szemben a 15–24 évesek 26%-ával), a tiszteletre és az alapvető jogokra (38%, szemben a 24%-kal), a független igazságszolgáltatási rendszerre (33%, szemben a 18%-kal), valamint a korrupció elleni küzdelemre (30%, szemben a 21%-kal). </text:p>
        <text:p text:style-name="P35">Ezzel szemben a fiatalabb generációk a demokrácia részvételen alapulóbb és inkluzívabb felfogását részesítik előnyben, nagyobb jelentőséget tulajdonítva a kisebbségek jogainak tiszteletben tartásának (a 15–24 évesek 20 %-a, szemben az 55 évesek és idősebbek mindössze 11 %-ával), valamint a polgárok nyilvános vitában való részvételi képességének (24 %, szemben a 21 %-kal). </text:p>
        <text:p text:style-name="P31">Ugyanez az intézményi integritás iránti elkötelezettség figyelhető meg azon polgárok körében is, akik kritikusabban viszonyulnak az EU jelenlegi működéséhez: azok, akik elégedetlenek a jogállamiság tiszteletben tartásával az EU-ban, nagyobb valószínűséggel rangsorolják a korrupció elleni küzdelmet (31%, szemben az elégedettek 25%-ával). </text:p>
        <text:p text:style-name="P31"/>
        <text:h text:style-name="P20" text:outline-level="2"><text:bookmark-start text:name="__RefHeading___Toc4060_3967327191"/>2.2 A jogállamisággal való vegyes elégedettség nemzeti és uniós szinten <text:bookmark-end text:name="__RefHeading___Toc4060_3967327191"/></text:h>
        <text:p text:style-name="P54">Az európaiak megosztottak a jogállamiság tiszteletben tartásával kapcsolatban, különösen uniós szinten </text:p>
        <text:p text:style-name="P31">Az európaiak csekély többsége elégedett a jogállamiság saját országában való tiszteletben tartásával (51%, ebből 17% nagyon elégedett és 34% meglehetősen elégedett), szemben az elégedetlen 44%-kal (27% inkább elégedetlen és 17% nagyon elégedetlen). </text:p>
        <text:p text:style-name="P31">A vélemények uniós szinten egyenletesebben oszlanak meg: Az európaiak 47%-a elégedett a jogállamiság tiszteletben tartásával az EU-ban (11% nagyon elégedett, 36% inkább elégedett), szemben az elégedetlenek 47%-ával (28% inkább elégedetlen, 19% nagyon elégedetlen), ami arra utal, hogy a polgárok uniós szinten valamivel kritikusabbak a jogállamisággal szemben, mint saját országukon belül.</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1">17</text:span></text:p></draw:text-box></draw:frame><draw:frame draw:style-name="gr74" draw:text-style-name="P115" svg:width="0.267cm" svg:height="0.302cm" svg:x="1.349cm" svg:y="5.424cm"><draw:text-box><text:p text:style-name="P91"><text:span text:style-name="T91">11</text:span></text:p></draw:text-box></draw:frame><draw:frame draw:style-name="gr74" draw:text-style-name="P115" svg:width="0.267cm" svg:height="0.302cm" svg:x="5.442cm" svg:y="2.868cm"><draw:text-box><text:p text:style-name="P91"><text:span text:style-name="T91">34</text:span></text:p></draw:text-box></draw:frame><draw:frame draw:style-name="gr72" draw:text-style-name="P115" svg:width="0.269cm" svg:height="0.302cm" svg:x="4.724cm" svg:y="5.424cm"><draw:text-box><text:p text:style-name="P91"><text:span text:style-name="T91">36</text:span></text:p></draw:text-box></draw:frame><draw:frame draw:style-name="gr72" draw:text-style-name="P115" svg:width="0.269cm" svg:height="0.302cm" svg:x="9.82cm" svg:y="2.868cm"><draw:text-box><text:p text:style-name="P91"><text:span text:style-name="T91">27</text:span></text:p></draw:text-box></draw:frame><draw:frame draw:style-name="gr140" draw:text-style-name="P115" svg:width="0.244cm" svg:height="0.302cm" svg:x="9.32cm" svg:y="5.424cm"><draw:text-box><text:p text:style-name="P91"><text:span text:style-name="T91">2</text:span></text:p></draw:text-box></draw:frame><draw:frame draw:style-name="gr72" draw:text-style-name="P115" svg:width="0.269cm" svg:height="0.302cm" svg:x="12.98cm" svg:y="2.868cm"><draw:text-box><text:p text:style-name="P91"><text:span text:style-name="T91">17</text:span></text:p></draw:text-box></draw:frame><draw:frame draw:style-name="gr73" draw:text-style-name="P115" svg:width="0.246cm" svg:height="0.302cm" svg:x="12.691cm" svg:y="5.424cm"><draw:text-box><text:p text:style-name="P91"><text:span text:style-name="T91">1</text:span></text:p></draw:text-box></draw:frame><draw:frame draw:style-name="gr140" draw:text-style-name="P115" svg:width="0.244cm" svg:height="0.302cm" svg:x="14.623cm" svg:y="2.868cm"><draw:text-box><text:p text:style-name="P91"><text:span text:style-name="T91">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1">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781cm" svg:height="0.302cm" svg:x="3.397cm" svg:y="1.15cm"><draw:text-box><text:p text:style-name="P91"><text:span text:style-name="T95">Nagyon elégedett</text:span></text:p></draw:text-box></draw:frame><draw:polygon draw:style-name="gr85" draw:text-style-name="P136" svg:width="0.142cm" svg:height="0.129cm" svg:x="11.873cm" svg:y="1.195cm" svg:viewBox="0 0 143 130" draw:points="0,130 143,130 143,0 0,0"><text:p/></draw:polygon><draw:frame draw:style-name="gr211" draw:text-style-name="P115" svg:width="2.019cm" svg:height="0.302cm" svg:x="9.869cm" svg:y="1.15cm"><draw:text-box><text:p text:style-name="P91"><text:span text:style-name="T96">Nagyon elégedetlen</text:span></text:p></draw:text-box></draw:frame><draw:frame draw:style-name="gr84" draw:text-style-name="P115" svg:width="1.299cm" svg:height="0.302cm" svg:x="12.076cm" svg:y="1.15cm"><draw:text-box><text:p text:style-name="P91"><text:span text:style-name="T97">Nem tudom</text:span></text:p></draw:text-box></draw:frame><draw:frame draw:style-name="gr212" draw:text-style-name="P115" svg:width="1.729cm" svg:height="0.302cm" svg:x="0.794cm" svg:y="2.182cm"><draw:text-box><text:p text:style-name="P91"><text:span text:style-name="T92">(ORSZÁGUNK)</text:span></text:p></draw:text-box></draw:frame><draw:frame draw:style-name="gr213" draw:text-style-name="P115" svg:width="0.713cm" svg:height="0.302cm" svg:x="0.794cm" svg:y="4.75cm"><draw:text-box><text:p text:style-name="P91"><text:span text:style-name="T92">Az EU</text:span></text:p></draw:text-box></draw:frame><draw:frame draw:style-name="gr214" draw:text-style-name="P128" svg:width="10.342cm" svg:height="0.336cm" svg:x="0.157cm" svg:y="0.213cm"><draw:text-box><text:p text:style-name="P91"><text:span text:style-name="T106">Q4 </text:span><text:span text:style-name="T107">Összességében mennyire elégedett vagy elégedetlen a jogállamiság tiszteletben tartásával </text:span></text:p></draw:text-box></draw:frame><draw:frame draw:style-name="gr143" draw:text-style-name="P121" svg:width="0.743cm" svg:height="0.479cm" svg:x="0.157cm" svg:y="1.173cm"><draw:text-box><text:p/></draw:text-box></draw:frame><draw:frame draw:style-name="gr215" draw:text-style-name="P137" svg:width="2.458cm" svg:height="0.302cm" svg:x="5.426cm" svg:y="1.127cm"><draw:text-box><text:p text:style-name="P91"><text:span text:style-name="T115">Meglehetősen elégedett</text:span></text:p></draw:text-box></draw:frame><draw:frame draw:style-name="gr216" draw:text-style-name="P138" svg:width="1.865cm" svg:height="0.302cm" svg:x="7.475cm" svg:y="1.106cm"><draw:text-box><text:p text:style-name="P91"><text:span text:style-name="T116">Elégedetlen</text:span></text:p></draw:text-box></draw:frame></draw:g></text:p>
        <text:p text:style-name="P54">A jogállamiság tiszteletben tartása mélyen megosztja a tagállamokat </text:p>
        <text:p text:style-name="P23">Az európai polgárok erősen megosztottak a tekintetben, hogy saját országukban hogyan vélekednek a jogállamiságról. A kisebb tagállamok különösen pozitív véleménnyel tűnnek ki: Luxemburg (összesen 91 % elégedett: 54% nagyon elégedett, 37% inkább elégedett), Málta (88%: 46% nagyon elégedett, 42% inkább elégedett) és Ciprus (67%: 37% nagyon elégedett, 30% inkább elégedett) mindannyian magas szintű bizalomról számolnak be nemzeti jogállamiságuk iránt. Dánia (71% elégedett: 43% nagyon elégedett, 28% inkább elégedett) és Észtország (70%: 32% nagyon elégedett, 38% inkább elégedett) szintén különösen pozitív megítélést mutat. Ez az öt ország kiemelkedik azon polgárok különösen magas arányáról, akik „nagyon elégedettek” (54%, 46%, 37%, 43% és 32%), és ezt a szintet sehol máshol nem érték el az EU-ban, ahol ez az arány nem haladja meg a 21%-ot (Ausztria, Litvánia). </text:p>
        <text:p text:style-name="P23">A spektrum másik végén Bulgária áll (összesen 29 % elégedett: 12% nagyon elégedett, 17% inkább elégedett, szemben a 66%-os elégedetlenséggel), Horvátország (32% elégedett: 8% nagyon elégedett, 24% inkább elégedett, míg 63% elégedetlen) és Görögország (35% elégedett: 13% nagyon elégedett, 22% inkább elégedett, míg 62% elégedetlen) számol be a jogállamiságba vetett bizalom legalacsonyabb szintjéről saját országában. </text:p>
        <text:p text:style-name="P24"/>
        <text:p text:style-name="P23">Összességében a teljes elégedettség <text:span text:style-name="T2">1 % (Luxembourg)</text:span> és 2 % (Bulgária) között mozog, ami jól mutatja, hogy tagállamonként mennyire eltérő a jogállamiság.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983cm" svg:x="0.025cm" svg:y="0.243cm"><draw:text-box><text:p text:style-name="P96"><text:span text:style-name="T75">Q4 Összességében mennyire elégedett vagy elégedetlen a jogállamiság tiszteletben tartásával a...</text:span></text:p></draw:text-box></draw:frame><draw:frame draw:style-name="gr24" draw:text-style-name="P98" svg:width="3.365cm" svg:height="0.622cm" svg:x="14.196cm" svg:y="0.194cm"><draw:text-box><text:p text:style-name="P96"><text:span text:style-name="T76">„</text:span><text:span text:style-name="T76">(ORSZÁGUNK)”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5">Nagyon elégedett</text:span></text:p></draw:text-box></draw:frame><draw:frame draw:style-name="gr23" draw:text-style-name="P97" svg:width="2.724cm" svg:height="0.992cm" svg:x="3.881cm" svg:y="0.75cm"><draw:text-box><text:p text:style-name="P96"><text:span text:style-name="T75">Meglehetősen elégedett</text:span></text:p></draw:text-box></draw:frame><draw:frame draw:style-name="gr24" draw:text-style-name="P97" svg:width="3.225cm" svg:height="0.622cm" svg:x="7.52cm" svg:y="0.803cm"><draw:text-box><text:p text:style-name="P96"><text:span text:style-name="T75">Elégedetlen</text:span></text:p></draw:text-box></draw:frame><draw:frame draw:style-name="gr27" draw:text-style-name="P97" svg:width="3.446cm" svg:height="0.638cm" svg:x="11.667cm" svg:y="0.764cm"><draw:text-box><text:p text:style-name="P96"><text:span text:style-name="T75">Nagyon elégedetlen</text:span></text:p></draw:text-box></draw:frame><draw:frame draw:style-name="gr24" draw:text-style-name="P97" svg:width="2.172cm" svg:height="0.622cm" svg:x="15.48cm" svg:y="0.778cm"><draw:text-box><text:p text:style-name="P96"><text:span text:style-name="T75">Nem tudom</text:span></text:p></draw:text-box></draw:frame></draw:g></draw:g></text:p>
        <text:p text:style-name="P56">A jogállamisággal kapcsolatos nemzeti és uniós szintű elégedettség általában közeledik egymáshoz </text:p>
        <text:p text:style-name="P36">A jogállamiság uniós szintű tiszteletben tartásával való elégedettség nagyjából tükrözi a nemzeti képet, bár figyelemre méltó konvergenciahatással. Továbbra is Luxemburg (84%) és Málta (83%) a legelégedettebb, őket Ciprus (68%), Litvánia (67%) és Észtország (66%) követi, míg Horvátország (40%), Franciaország (39%), Görögország és Bulgária (38%) számolt be a legalacsonyabb elégedettségi szintről, Görögország (24%) és Bulgária (21%) szintén a „nagyon elégedetlen” polgárok legmagasabb arányáról számolt be.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75">Q4 Összességében mennyire elégedett vagy elégedetlen a jogállamiság tiszteletben tartásával a...</text:span></text:p></draw:text-box></draw:frame><draw:frame draw:style-name="gr49" draw:text-style-name="P98" svg:width="3.366cm" svg:height="0.623cm" svg:x="13.697cm" svg:y="1.349cm"><draw:text-box><text:p text:style-name="P96"><text:span text:style-name="T76">2. Az EU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5">Nagyon elégedett</text:span></text:p></draw:text-box></draw:frame><draw:frame draw:style-name="gr209" draw:text-style-name="P97" svg:width="2.726cm" svg:height="0.994cm" svg:x="3.593cm" svg:y="2.01cm"><draw:text-box><text:p text:style-name="P96"><text:span text:style-name="T75">Meglehetősen elégedett</text:span></text:p></draw:text-box></draw:frame><draw:frame draw:style-name="gr49" draw:text-style-name="P97" svg:width="3.225cm" svg:height="0.623cm" svg:x="7.232cm" svg:y="2.063cm"><draw:text-box><text:p text:style-name="P96"><text:span text:style-name="T75">Elégedetlen</text:span></text:p></draw:text-box></draw:frame><draw:frame draw:style-name="gr66" draw:text-style-name="P97" svg:width="3.446cm" svg:height="0.639cm" svg:x="11.381cm" svg:y="2.023cm"><draw:text-box><text:p text:style-name="P96"><text:span text:style-name="T75">Nagyon elégedetlen</text:span></text:p></draw:text-box></draw:frame><draw:frame draw:style-name="gr49" draw:text-style-name="P97" svg:width="2.17cm" svg:height="0.623cm" svg:x="15.194cm" svg:y="2.037cm"><draw:text-box><text:p text:style-name="P96"><text:span text:style-name="T75">Nem tudom</text:span></text:p></draw:text-box></draw:frame></draw:g></draw:g>Ezeknek az eredményeknek a nemzeti szintű elégedettséggel való összehasonlítása konvergáló mintát mutat: azok az országok, amelyek saját országukban a leginkább elégedettek a jogállamisággal, általában valamivel kevésbé elégedettek azzal uniós szinten (Luxemburg: 91% nemzeti szinten, szemben az EU 84%-ával; Málta: 88% vs. 83%; Dánia: 71%, szemben a 61%-kal), míg a saját nemzeti jogállamiságukat leginkább kritikus országok viszonylag elégedettebbek az EU-val (Bulgária: 29% nemzeti szinten, szemben az EU 38%-ával; Horvátország: 32% vs. 40%; Görögország: 35%, szemben a 38%-kal), ami arra utal, hogy ezekben az országokban az EU-t valamivel megnyugtatóbb referenciának tekintik. </text:p>
        <text:p text:style-name="P36"/>
        <text:p text:style-name="P56">Ellentét a jogállamiság országukban érzékelt jelentőségével kapcsolatban megfigyelt mintával </text:p>
        <text:p text:style-name="P23">A jogállamiság tiszteletben tartásával való elégedettség szociodemográfiai profilonként is változik. A férfiak (54%) valamivel nagyobb elégedettségről számolnak be, mint a nők (szemben a 49%-kal). Az életkor nem lineáris, U alakú mintát mutat: az elégedettség a 15–24 évesek körében a legmagasabb (56%), folyamatosan csökken a 40–54 évesek közötti legalacsonyabb szintre (49%), majd ismét emelkedik az 55 évesek és idősebbek körében (52%). Ez ellentétben áll a jogállamiság érzékelt jelentőségével kapcsolatban megfigyelt mintával (Q3), ahol az idősebb válaszadók látták a legnagyobb valószínűséggel a jogállamiságot alapvető demokratikus elvnek. Az önfoglalkoztató válaszadók a legelégedettebbek a foglalkozási csoportban (58%), megelőzve a munkavállalókat (50%), a fizikai dolgozókat (52%) és a nem dolgozó munkavállalókat (51%).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4.01cm" svg:height="0.318cm" svg:x="9.296cm" svg:y="0.394cm"><draw:text-box><text:p text:style-name="P91"><text:span text:style-name="T86">(AZ ORSZÁGUNK) Összesen Elégedett </text:span></text:p></draw:text-box></draw:frame><draw:polygon draw:style-name="gr32" draw:text-style-name="P102" svg:width="2.146cm" svg:height="0.392cm" svg:x="4.925cm" svg:y="0.905cm" svg:viewBox="0 0 2147 393" draw:points="0,393 2147,393 2147,0 0,0"><text:p/></draw:polygon><draw:frame draw:style-name="gr202" draw:text-style-name="P105" svg:width="2.013cm" svg:height="0.285cm" svg:x="10.559cm" svg:y="0.997cm"><draw:text-box><text:p text:style-name="P91"><text:span text:style-name="T81">% foglalkozás szerint:</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3.058cm" svg:height="0.285cm" svg:x="5.565cm" svg:y="0.997cm"><draw:text-box><text:p text:style-name="P91"><text:span text:style-name="T81">Százalékos arány életkor szerint:</text:span></text:p></draw:text-box></draw:frame><draw:frame draw:style-name="gr37" draw:text-style-name="P105" svg:width="0.267cm" svg:height="0.285cm" svg:x="7.488cm" svg:y="1.655cm"><draw:text-box><text:p text:style-name="P91"><text:span text:style-name="T81">56</text:span></text:p></draw:text-box></draw:frame><draw:frame draw:style-name="gr39" draw:text-style-name="P105" svg:width="0.269cm" svg:height="0.285cm" svg:x="7.352cm" svg:y="2.334cm"><draw:text-box><text:p text:style-name="P91"><text:span text:style-name="T81">51</text:span></text:p></draw:text-box></draw:frame><draw:frame draw:style-name="gr38" draw:text-style-name="P105" svg:width="0.23cm" svg:height="0.285cm" svg:x="7.299cm" svg:y="2.999cm"><draw:text-box><text:p text:style-name="P91"><text:span text:style-name="T81">4</text:span></text:p></draw:text-box></draw:frame><draw:frame draw:style-name="gr37" draw:text-style-name="P105" svg:width="0.267cm" svg:height="0.285cm" svg:x="7.38cm" svg:y="3.666cm"><draw:text-box><text:p text:style-name="P91"><text:span text:style-name="T81">52</text:span></text:p></draw:text-box></draw:frame><draw:frame draw:style-name="gr40" draw:text-style-name="P105" svg:width="0.611cm" svg:height="0.285cm" svg:x="5.142cm" svg:y="1.641cm"><draw:text-box><text:p text:style-name="P91"><text:span text:style-name="T82">15-24</text:span></text:p></draw:text-box></draw:frame><draw:frame draw:style-name="gr40" draw:text-style-name="P105" svg:width="0.611cm" svg:height="0.285cm" svg:x="5.142cm" svg:y="2.321cm"><draw:text-box><text:p text:style-name="P91"><text:span text:style-name="T82">25-39</text:span></text:p></draw:text-box></draw:frame><draw:frame draw:style-name="gr40" draw:text-style-name="P105" svg:width="0.611cm" svg:height="0.285cm" svg:x="5.142cm" svg:y="2.986cm"><draw:text-box><text:p text:style-name="P91"><text:span text:style-name="T82">40-54</text:span></text:p></draw:text-box></draw:frame><draw:frame draw:style-name="gr203" draw:text-style-name="P105" svg:width="0.322cm" svg:height="0.285cm" svg:x="5.327cm" svg:y="3.653cm"><draw:text-box><text:p text:style-name="P91"><text:span text:style-name="T82">55</text:span></text:p></draw:text-box></draw:frame><draw:frame draw:style-name="gr204" draw:text-style-name="P93" svg:width="9.596cm" svg:height="0.309cm" svg:x="0.002cm" svg:y="0.36cm"><draw:text-box><text:p text:style-name="P91"><text:span text:style-name="T99">Q 4 </text:span><text:span text:style-name="T113">Összességében mennyire elégedett vagy elégedetlen a jogállamiság tiszteletben tartásával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1">5</text:span></text:p></draw:text-box></draw:frame><draw:frame draw:style-name="gr37" draw:text-style-name="P105" svg:width="0.267cm" svg:height="0.285cm" svg:x="12.561cm" svg:y="2.334cm"><draw:text-box><text:p text:style-name="P91"><text:span text:style-name="T81">50</text:span></text:p></draw:text-box></draw:frame><draw:frame draw:style-name="gr39" draw:text-style-name="P105" svg:width="0.269cm" svg:height="0.285cm" svg:x="12.609cm" svg:y="2.999cm"><draw:text-box><text:p text:style-name="P91"><text:span text:style-name="T81">52</text:span></text:p></draw:text-box></draw:frame><draw:frame draw:style-name="gr37" draw:text-style-name="P105" svg:width="0.267cm" svg:height="0.285cm" svg:x="12.586cm" svg:y="3.666cm"><draw:text-box><text:p text:style-name="P91"><text:span text:style-name="T81">51</text:span></text:p></draw:text-box></draw:frame><draw:frame draw:style-name="gr43" draw:text-style-name="P105" svg:width="1.564cm" svg:height="0.285cm" svg:x="9.746cm" svg:y="1.641cm"><draw:text-box><text:p text:style-name="P91"><text:span text:style-name="T82">Önálló vállalkozó</text:span></text:p></draw:text-box></draw:frame><draw:frame draw:style-name="gr36" draw:text-style-name="P105" svg:width="1.246cm" svg:height="0.285cm" svg:x="10.158cm" svg:y="2.321cm"><draw:text-box><text:p text:style-name="P91"><text:span text:style-name="T82">Munkavállaló</text:span></text:p></draw:text-box></draw:frame><draw:frame draw:style-name="gr44" draw:text-style-name="P105" svg:width="1.458cm" svg:height="0.285cm" svg:x="9.666cm" svg:y="2.986cm"><draw:text-box><text:p text:style-name="P91"><text:span text:style-name="T82">Kézi munkás</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299cm" svg:height="0.285cm" svg:x="9.936cm" svg:y="3.653cm"><draw:text-box><text:p text:style-name="P91"><text:span text:style-name="T82">Nem működik</text:span></text:p></draw:text-box></draw:frame><draw:frame draw:style-name="gr37" draw:text-style-name="P105" svg:width="0.267cm" svg:height="0.285cm" svg:x="2.877cm" svg:y="1.985cm"><draw:text-box><text:p text:style-name="P91"><text:span text:style-name="T81">54</text:span></text:p></draw:text-box></draw:frame><draw:frame draw:style-name="gr207" draw:text-style-name="P105" svg:width="0.232cm" svg:height="0.285cm" svg:x="2.77cm" svg:y="3.318cm"><draw:text-box><text:p text:style-name="P91"><text:span text:style-name="T81">4</text:span></text:p></draw:text-box></draw:frame><draw:frame draw:style-name="gr182" draw:text-style-name="P105" svg:width="0.481cm" svg:height="0.285cm" svg:x="0.939cm" svg:y="1.972cm"><draw:text-box><text:p text:style-name="P91"><text:span text:style-name="T82">Férfi</text:span></text:p></draw:text-box></draw:frame><draw:polygon draw:style-name="gr32" draw:text-style-name="P102" svg:width="3.315cm" svg:height="0.654cm" svg:x="0.381cm" svg:y="0.619cm" svg:viewBox="0 0 3316 655" draw:points="0,655 3316,655 3316,0 0,0"><text:p/></draw:polygon><draw:frame draw:style-name="gr183" draw:text-style-name="P105" svg:width="0.68cm" svg:height="0.285cm" svg:x="0.736cm" svg:y="3.307cm"><draw:text-box><text:p text:style-name="P91"><text:span text:style-name="T82">Nő</text:span></text:p></draw:text-box></draw:frame><draw:frame draw:style-name="gr184" draw:text-style-name="P105" svg:width="1.37cm" svg:height="0.285cm" svg:x="1.044cm" svg:y="0.997cm"><draw:text-box><text:p text:style-name="P91"><text:span text:style-name="T81">% nemenként:</text:span></text:p></draw:text-box></draw:frame></draw:g></text:p>
        <text:h text:style-name="P20" text:outline-level="2"><text:bookmark-start text:name="__RefHeading___Toc4062_3967327191"/>2.3 Az uniós döntéshozatal befolyásolására irányuló polgári fellépéssel kapcsolatos szkepticizmus <text:bookmark-end text:name="__RefHeading___Toc4062_3967327191"/></text:h>
        <text:p text:style-name="P54">Az európaiak a szavazáson túl a polgári kezdeményezéseket és a kollektív fellépést tekintik az EU befolyásolásának leghatékonyabb módjainak </text:p>
        <text:p text:style-name="P23">A polgári<text:span text:style-name="T12"> részvétel közvetlenebb formáiban, például az európai </text:span><text:span text:style-name="T17">polgári</text:span><text:span text:style-name="T12"> kezdeményezésben való részvételt</text:span> tekintik a leghatásosabb intézkedésnek (összesen 46%: 12 % nagyon hatékony, 34 % meglehetősen hatékony), ezt követi a politikai mozgalmakban, pártokban vagy szakszervezetekben való részvétel (összesen 42 % hatékony: 11 % nagyon hatékony, 31 % meglehetősen hatékony). Ennek ellenére az európaiak közel fele úgy véli, hogy ez a két intézkedés nem hatékony (42%, illetve 47%). </text:p>
        <text:p text:style-name="P23"/>
        <text:p text:style-name="P23">Bizonyos termékek politikai, etikai vagy környezetvédelmi okokból történő bojkottját vagy vásárlását, valamint a tüntetéseken vagy az alulról szerveződő mozgalmak más formáiban való részvételt a válaszadók hasonló aránya (mindkettő esetében összesen 37 %) hatékonynak tekinti, míg egy egyesület vagy nem kormányzati szervezet tagjának lenni a legkevésbé hatékony intézkedésnek minősül (összesen 35 %: 9% nagyon hatékony, 26% meglehetősen hatékony), és a leggyakrabban egyáltalán nem hatékonynak tekintett (összesen 53% nem hatékony, ebből 19% „egyáltalán nem hatékony”). </text:p>
        <text:p text:style-name="P23">Összességében a szerepvállalás kollektívabb formáit, a polgári kezdeményezéseket, a politikai mozgalmakat, a pártokat és a szakszervezeteket hatékonyabbnak tartják, mint az egyéni vagy fogyasztói alapú fellépéseket, például a bojkottot vagy az asszociatív részvételt.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1">12</text:span></text:p></draw:text-box></draw:frame><draw:frame draw:style-name="gr177" draw:text-style-name="P129" svg:width="0.267cm" svg:height="0.304cm" svg:x="1.213cm" svg:y="2.981cm"><draw:text-box><text:p text:style-name="P91"><text:span text:style-name="T109">11</text:span></text:p></draw:text-box></draw:frame><draw:frame draw:style-name="gr74" draw:text-style-name="P115" svg:width="0.267cm" svg:height="0.302cm" svg:x="1.213cm" svg:y="4.094cm"><draw:text-box><text:p text:style-name="P91"><text:span text:style-name="T91">11</text:span></text:p></draw:text-box></draw:frame><draw:frame draw:style-name="gr72" draw:text-style-name="P115" svg:width="0.269cm" svg:height="0.302cm" svg:x="1.141cm" svg:y="5.192cm"><draw:text-box><text:p text:style-name="P91"><text:span text:style-name="T91">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1">34</text:span></text:p></draw:text-box></draw:frame><draw:frame draw:style-name="gr177" draw:text-style-name="P129" svg:width="0.267cm" svg:height="0.304cm" svg:x="4.228cm" svg:y="2.981cm"><draw:text-box><text:p text:style-name="P91"><text:span text:style-name="T109">31</text:span></text:p></draw:text-box></draw:frame><draw:frame draw:style-name="gr74" draw:text-style-name="P115" svg:width="0.267cm" svg:height="0.302cm" svg:x="3.87cm" svg:y="4.094cm"><draw:text-box><text:p text:style-name="P91"><text:span text:style-name="T91">26</text:span></text:p></draw:text-box></draw:frame><draw:frame draw:style-name="gr72" draw:text-style-name="P115" svg:width="0.269cm" svg:height="0.302cm" svg:x="3.799cm" svg:y="5.192cm"><draw:text-box><text:p text:style-name="P91"><text:span text:style-name="T91">27</text:span></text:p></draw:text-box></draw:frame><draw:frame draw:style-name="gr72" draw:text-style-name="P115" svg:width="0.269cm" svg:height="0.302cm" svg:x="3.582cm" svg:y="6.287cm"><draw:text-box><text:p text:style-name="P91"><text:span text:style-name="T91">26</text:span></text:p></draw:text-box></draw:frame><draw:frame draw:style-name="gr74" draw:text-style-name="P115" svg:width="0.267cm" svg:height="0.302cm" svg:x="8.968cm" svg:y="1.888cm"><draw:text-box><text:p text:style-name="P91"><text:span text:style-name="T91">27</text:span></text:p></draw:text-box></draw:frame><draw:frame draw:style-name="gr177" draw:text-style-name="P129" svg:width="0.267cm" svg:height="0.304cm" svg:x="8.609cm" svg:y="2.981cm"><draw:text-box><text:p text:style-name="P91"><text:span text:style-name="T109">30</text:span></text:p></draw:text-box></draw:frame><draw:frame draw:style-name="gr74" draw:text-style-name="P115" svg:width="0.267cm" svg:height="0.302cm" svg:x="8.034cm" svg:y="4.094cm"><draw:text-box><text:p text:style-name="P91"><text:span text:style-name="T91">32</text:span></text:p></draw:text-box></draw:frame><draw:frame draw:style-name="gr74" draw:text-style-name="P115" svg:width="0.267cm" svg:height="0.302cm" svg:x="8.107cm" svg:y="5.192cm"><draw:text-box><text:p text:style-name="P91"><text:span text:style-name="T91">33</text:span></text:p></draw:text-box></draw:frame><draw:frame draw:style-name="gr74" draw:text-style-name="P115" svg:width="0.267cm" svg:height="0.302cm" svg:x="7.892cm" svg:y="6.287cm"><draw:text-box><text:p text:style-name="P91"><text:span text:style-name="T91">34</text:span></text:p></draw:text-box></draw:frame><draw:frame draw:style-name="gr74" draw:text-style-name="P115" svg:width="0.267cm" svg:height="0.302cm" svg:x="11.984cm" svg:y="1.888cm"><draw:text-box><text:p text:style-name="P91"><text:span text:style-name="T91">15</text:span></text:p></draw:text-box></draw:frame><draw:frame draw:style-name="gr177" draw:text-style-name="P129" svg:width="0.267cm" svg:height="0.304cm" svg:x="11.984cm" svg:y="2.981cm"><draw:text-box><text:p text:style-name="P91"><text:span text:style-name="T109">17</text:span></text:p></draw:text-box></draw:frame><draw:frame draw:style-name="gr72" draw:text-style-name="P115" svg:width="0.269cm" svg:height="0.302cm" svg:x="11.767cm" svg:y="4.094cm"><draw:text-box><text:p text:style-name="P91"><text:span text:style-name="T91">20</text:span></text:p></draw:text-box></draw:frame><draw:frame draw:style-name="gr74" draw:text-style-name="P115" svg:width="0.267cm" svg:height="0.302cm" svg:x="11.911cm" svg:y="5.192cm"><draw:text-box><text:p text:style-name="P91"><text:span text:style-name="T91">20</text:span></text:p></draw:text-box></draw:frame><draw:frame draw:style-name="gr140" draw:text-style-name="P115" svg:width="0.244cm" svg:height="0.302cm" svg:x="11.696cm" svg:y="6.287cm"><draw:text-box><text:p text:style-name="P91"><text:span text:style-name="T91">1</text:span></text:p></draw:text-box></draw:frame><draw:frame draw:style-name="gr74" draw:text-style-name="P115" svg:width="0.267cm" svg:height="0.302cm" svg:x="13.91cm" svg:y="1.888cm"><draw:text-box><text:p text:style-name="P91"><text:span text:style-name="T91">12</text:span></text:p></draw:text-box></draw:frame><draw:frame draw:style-name="gr177" draw:text-style-name="P129" svg:width="0.267cm" svg:height="0.304cm" svg:x="13.982cm" svg:y="3.006cm"><draw:text-box><text:p text:style-name="P91"><text:span text:style-name="T109">11</text:span></text:p></draw:text-box></draw:frame><draw:frame draw:style-name="gr74" draw:text-style-name="P115" svg:width="0.267cm" svg:height="0.302cm" svg:x="13.995cm" svg:y="4.094cm"><draw:text-box><text:p text:style-name="P91"><text:span text:style-name="T91">11</text:span></text:p></draw:text-box></draw:frame><draw:frame draw:style-name="gr74" draw:text-style-name="P115" svg:width="0.267cm" svg:height="0.302cm" svg:x="14.067cm" svg:y="5.192cm"><draw:text-box><text:p text:style-name="P91"><text:span text:style-name="T91">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1">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765cm" svg:height="0.302cm" svg:x="3.212cm" svg:y="1.018cm"><draw:text-box><text:p text:style-name="P91"><text:span text:style-name="T95">Nagyon hatékony</text:span></text:p></draw:text-box></draw:frame><draw:polygon draw:style-name="gr83" draw:text-style-name="P109" svg:width="0.13cm" svg:height="0.128cm" svg:x="9.352cm" svg:y="0.994cm" svg:viewBox="0 0 131 129" draw:points="0,129 131,129 131,0 0,0"><text:p/></draw:polygon><draw:frame draw:style-name="gr192" draw:text-style-name="P115" svg:width="1.805cm" svg:height="0.302cm" svg:x="7.195cm" svg:y="0.944cm"><draw:text-box><text:p text:style-name="P91"><text:span text:style-name="T114">Nem túl hatékony</text:span></text:p></draw:text-box></draw:frame><draw:polygon draw:style-name="gr85" draw:text-style-name="P110" svg:width="0.129cm" svg:height="0.128cm" svg:x="11.752cm" svg:y="0.994cm" svg:viewBox="0 0 130 129" draw:points="0,129 130,129 130,0 0,0"><text:p/></draw:polygon><draw:frame draw:style-name="gr193" draw:text-style-name="P115" svg:width="2.539cm" svg:height="0.302cm" svg:x="9.544cm" svg:y="0.944cm"><draw:text-box><text:p text:style-name="P91"><text:span text:style-name="T96">Egyáltalán nem hatékony</text:span></text:p></draw:text-box></draw:frame><draw:frame draw:style-name="gr145" draw:text-style-name="P115" svg:width="1.297cm" svg:height="0.302cm" svg:x="11.949cm" svg:y="0.944cm"><draw:text-box><text:p text:style-name="P91"><text:span text:style-name="T97">Nem tudom</text:span></text:p></draw:text-box></draw:frame><draw:frame draw:style-name="gr194" draw:text-style-name="P115" svg:width="7.116cm" svg:height="0.302cm" svg:x="0.616cm" svg:y="2.57cm"><draw:text-box><text:p text:style-name="P91"><text:span text:style-name="T92">Részvétel politikai mozgalmakban, pártokban vagy szakszervezetekben</text:span></text:p></draw:text-box></draw:frame><draw:frame draw:style-name="gr195" draw:text-style-name="P115" svg:width="10.399cm" svg:height="0.302cm" svg:x="0.608cm" svg:y="1.45cm"><draw:text-box><text:p text:style-name="P91"><text:span text:style-name="T92">Vegyen részt a polgári részvétel közvetlenebb formáiban, például az európai polgári kezdeményezésben</text:span></text:p></draw:text-box></draw:frame><draw:frame draw:style-name="gr196" draw:text-style-name="P115" svg:width="9.478cm" svg:height="0.302cm" svg:x="0.647cm" svg:y="3.655cm"><draw:text-box><text:p text:style-name="P91"><text:span text:style-name="T92">Bizonyos termékek bojkottálása vagy vásárlása politikai, etikai vagy környezetvédelmi okokból</text:span></text:p></draw:text-box></draw:frame><draw:frame draw:style-name="gr197" draw:text-style-name="P129" svg:width="7.626cm" svg:height="0.304cm" svg:x="0.653cm" svg:y="4.749cm"><draw:text-box><text:p text:style-name="P91"><text:span text:style-name="T112">Részvétel egy demonstrációban vagy más alulról szerveződő mozgalomban</text:span></text:p></draw:text-box></draw:frame><draw:frame draw:style-name="gr198" draw:text-style-name="P115" svg:width="6.977cm" svg:height="0.302cm" svg:x="0.67cm" svg:y="5.874cm"><draw:text-box><text:p text:style-name="P91"><text:span text:style-name="T92">Tagja lehet egy egyesületnek vagy egy nem kormányzati szervezetnek</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6">kérdés: </text:span><text:span text:style-name="T107">Az alábbi intézkedések mindegyikével kapcsolatban mondja el, hogy véleménye szerint azok a választásokon túl is hatékonyan befolyásolják-e az uniós szintű politikai döntéshozatalt. </text:span></text:p></draw:text-box></draw:frame><draw:frame draw:style-name="gr200" draw:text-style-name="P115" svg:width="2.442cm" svg:height="0.302cm" svg:x="5.098cm" svg:y="0.902cm"><draw:text-box><text:p text:style-name="P91"><text:span text:style-name="T95">Meglehetősen hatékony</text:span></text:p></draw:text-box></draw:frame></draw:g></text:p>
        <text:p text:style-name="P54">A polgárok fellépésébe vetett bizalom tagállamonként igen eltérő </text:p>
        <text:p text:style-name="P23">Az országos szintű eredményeket tekintve Málta, Luxemburg és Ciprus következetesen kiemelkedik azon tagállamok közül, amelyek a leginkább bíznak a polgári fellépés hatékonyságában, mind az öt vizsgált szerepvállalási forma tekintetében, gyakran az EU-27 átlagához képest széles mozgástérrel. Például a máltai válaszadók 84%-a és a luxemburgi válaszadók 81%-a véli úgy, hogy valamely egyesület vagy nem kormányzati szervezet tagja, szemben az uniós szintű mindössze 35%-kal. Ez tükrözi a jogállamisággal való elégedettség tekintetében megfigyelt mintát, ahol ugyanez a három ország szintén a legmagasabb helyet foglalta el, ami arra utal, hogy ezekben a tagállamokban szélesebb körű az intézményi és polgári bizalom légköre. A spektrum másik végén Franciaország áll a legalsó vagy ahhoz közeli helyen a legtöbb vizsgált szerepvállalási forma tekintetében, beleértve a politikai mozgalmakat, pártokat vagy szakszervezeteket (32 %, a legalacsonyabb arány az EU-ban), valamint a tüntetéseken vagy alulról szerveződő mozgalmakban való részvételt (29 %, a második legalacsonyabb arány). </text:p>
        <text:p text:style-name="P23"/>
        <text:p text:style-name="P54">A fiatalok hajlamosabbak azt gondolni, hogy a polgári részvétel közvetlenebb formáiban – például az európai polgári kezdeményezésben – való részvétel hatékonyan befolyásolhatja az EU-t a politikai döntéshozatalban. </text:p>
        <text:p text:style-name="P23">Úgy tűnik, hogy a nemi hovatartozás nem befolyásolja az érzékelést: a férfiak és a nők egyaránt valószínűsíthetően úgy vélik, hogy a polgári részvétel közvetlen formái – például az európai polgári kezdeményezés – hatékonyan befolyásolják az uniós döntéshozatalt (mindkét esetben 46%). </text:p>
        <text:p text:style-name="P23">Az életkor kevésbé lineáris mintát mutat: A legvalószínűbb, hogy a 15–24 évesek tekintik ezt a részvételi formát hatékonynak (53%), szemben a 25–39 évesek 45%-ával, a 40–54 évesek 43%-ával és az 55 évesek és idősebbek 46%-ával, ami azt jelenti, hogy a legfiatalabb korcsoport kiemelkedik, míg a másik három korcsoport viszonylag közel áll egymáshoz. </text:p>
        <text:p text:style-name="P23">A foglalkozás szélesebb szakadékot tár fel: az önálló vállalkozók válaszadói vélik a legnagyobb valószínűséggel hatékonynak a polgári részvételt (52%), megelőzve a munkavállalókat és a nem dolgozókat (mindegyik 46%), míg a fizikai dolgozók a legkevésbé meggyőzőek (40%).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3.058cm" svg:height="0.285cm" svg:x="6.103cm" svg:y="1.962cm"><draw:text-box><text:p text:style-name="P91"><text:span text:style-name="T81">Százalékos arány életkor szerint:</text:span></text:p></draw:text-box></draw:frame><draw:frame draw:style-name="gr37" draw:text-style-name="P105" svg:width="0.267cm" svg:height="0.285cm" svg:x="8.075cm" svg:y="2.918cm"><draw:text-box><text:p text:style-name="P91"><text:span text:style-name="T81">53</text:span></text:p></draw:text-box></draw:frame><draw:frame draw:style-name="gr39" draw:text-style-name="P105" svg:width="0.269cm" svg:height="0.285cm" svg:x="7.862cm" svg:y="3.606cm"><draw:text-box><text:p text:style-name="P91"><text:span text:style-name="T81">45</text:span></text:p></draw:text-box></draw:frame><draw:frame draw:style-name="gr37" draw:text-style-name="P105" svg:width="0.267cm" svg:height="0.285cm" svg:x="7.805cm" svg:y="4.28cm"><draw:text-box><text:p text:style-name="P91"><text:span text:style-name="T81">43</text:span></text:p></draw:text-box></draw:frame><draw:frame draw:style-name="gr39" draw:text-style-name="P105" svg:width="0.269cm" svg:height="0.285cm" svg:x="7.886cm" svg:y="4.957cm"><draw:text-box><text:p text:style-name="P91"><text:span text:style-name="T81">46</text:span></text:p></draw:text-box></draw:frame><draw:frame draw:style-name="gr180" draw:text-style-name="P105" svg:width="0.613cm" svg:height="0.285cm" svg:x="5.81cm" svg:y="2.906cm"><draw:text-box><text:p text:style-name="P91"><text:span text:style-name="T82">15-24</text:span></text:p></draw:text-box></draw:frame><draw:frame draw:style-name="gr180" draw:text-style-name="P105" svg:width="0.613cm" svg:height="0.285cm" svg:x="5.81cm" svg:y="3.595cm"><draw:text-box><text:p text:style-name="P91"><text:span text:style-name="T82">25-39</text:span></text:p></draw:text-box></draw:frame><draw:frame draw:style-name="gr180" draw:text-style-name="P105" svg:width="0.613cm" svg:height="0.285cm" svg:x="5.81cm" svg:y="4.269cm"><draw:text-box><text:p text:style-name="P91"><text:span text:style-name="T82">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2">55</text:span></text:p></draw:text-box></draw:frame><draw:frame draw:style-name="gr181" draw:text-style-name="P105" svg:width="0.271cm" svg:height="0.285cm" svg:x="3.373cm" svg:y="3.255cm"><draw:text-box><text:p text:style-name="P91"><text:span text:style-name="T81">46</text:span></text:p></draw:text-box></draw:frame><draw:frame draw:style-name="gr181" draw:text-style-name="P105" svg:width="0.271cm" svg:height="0.285cm" svg:x="3.373cm" svg:y="4.606cm"><draw:text-box><text:p text:style-name="P91"><text:span text:style-name="T81">46</text:span></text:p></draw:text-box></draw:frame><draw:frame draw:style-name="gr182" draw:text-style-name="P105" svg:width="0.481cm" svg:height="0.285cm" svg:x="1.607cm" svg:y="3.242cm"><draw:text-box><text:p text:style-name="P91"><text:span text:style-name="T82">Férfi</text:span></text:p></draw:text-box></draw:frame><draw:polygon draw:style-name="gr32" draw:text-style-name="P102" svg:width="4.365cm" svg:height="0.662cm" svg:x="0cm" svg:y="1.869cm" svg:viewBox="0 0 4366 663" draw:points="0,663 4366,663 4366,0 0,0"><text:p/></draw:polygon><draw:frame draw:style-name="gr183" draw:text-style-name="P105" svg:width="0.68cm" svg:height="0.285cm" svg:x="1.406cm" svg:y="4.594cm"><draw:text-box><text:p text:style-name="P91"><text:span text:style-name="T82">Nő</text:span></text:p></draw:text-box></draw:frame><draw:polygon draw:style-name="gr32" draw:text-style-name="P102" svg:width="4.377cm" svg:height="0.662cm" svg:x="9.694cm" svg:y="1.869cm" svg:viewBox="0 0 4378 663" draw:points="0,663 4378,663 4378,0 0,0"><text:p/></draw:polygon><draw:frame draw:style-name="gr184" draw:text-style-name="P105" svg:width="1.37cm" svg:height="0.285cm" svg:x="1.58cm" svg:y="1.962cm"><draw:text-box><text:p text:style-name="P91"><text:span text:style-name="T81">% nemenként:</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2.013cm" svg:height="0.285cm" svg:x="11.095cm" svg:y="1.962cm"><draw:text-box><text:p text:style-name="P91"><text:span text:style-name="T81">% foglalkozás szerint:</text:span></text:p></draw:text-box></draw:frame><draw:frame draw:style-name="gr39" draw:text-style-name="P105" svg:width="0.269cm" svg:height="0.285cm" svg:x="13.279cm" svg:y="2.918cm"><draw:text-box><text:p text:style-name="P91"><text:span text:style-name="T81">52</text:span></text:p></draw:text-box></draw:frame><draw:frame draw:style-name="gr181" draw:text-style-name="P105" svg:width="0.271cm" svg:height="0.285cm" svg:x="13.132cm" svg:y="3.606cm"><draw:text-box><text:p text:style-name="P91"><text:span text:style-name="T81">46</text:span></text:p></draw:text-box></draw:frame><draw:frame draw:style-name="gr39" draw:text-style-name="P105" svg:width="0.269cm" svg:height="0.285cm" svg:x="12.989cm" svg:y="4.28cm"><draw:text-box><text:p text:style-name="P91"><text:span text:style-name="T81">40</text:span></text:p></draw:text-box></draw:frame><draw:frame draw:style-name="gr181" draw:text-style-name="P105" svg:width="0.271cm" svg:height="0.285cm" svg:x="13.132cm" svg:y="4.957cm"><draw:text-box><text:p text:style-name="P91"><text:span text:style-name="T81">46</text:span></text:p></draw:text-box></draw:frame><draw:frame draw:style-name="gr43" draw:text-style-name="P105" svg:width="1.564cm" svg:height="0.285cm" svg:x="10.359cm" svg:y="2.888cm"><draw:text-box><text:p text:style-name="P91"><text:span text:style-name="T82">Önálló vállalkozó</text:span></text:p></draw:text-box></draw:frame><draw:frame draw:style-name="gr179" draw:text-style-name="P105" svg:width="1.246cm" svg:height="0.285cm" svg:x="10.827cm" svg:y="3.595cm"><draw:text-box><text:p text:style-name="P91"><text:span text:style-name="T82">Munkavállaló</text:span></text:p></draw:text-box></draw:frame><draw:frame draw:style-name="gr44" draw:text-style-name="P105" svg:width="1.458cm" svg:height="0.285cm" svg:x="10.336cm" svg:y="4.269cm"><draw:text-box><text:p text:style-name="P91"><text:span text:style-name="T82">Kézi munkás</text:span></text:p></draw:text-box></draw:frame><draw:frame draw:style-name="gr186" draw:text-style-name="P105" svg:width="1.299cm" svg:height="0.285cm" svg:x="10.605cm" svg:y="4.945cm"><draw:text-box><text:p text:style-name="P91"><text:span text:style-name="T82">Nem működik</text:span></text:p></draw:text-box></draw:frame><draw:frame draw:style-name="gr187" draw:text-style-name="P113" svg:width="15.087cm" svg:height="1.047cm" svg:x="0.018cm" svg:y="0.355cm"><draw:text-box><text:p text:style-name="P91"><text:span text:style-name="T99">kérdés: </text:span><text:span text:style-name="T113">Az alábbi intézkedések mindegyikével kapcsolatban mondja el, hogy véleménye szerint azok a választásokon túl is hatékonyan befolyásolják-e az uniós szintű politikai döntéshozatalt.</text:span> </text:p></draw:text-box></draw:frame><draw:frame draw:style-name="gr188" draw:text-style-name="P113" svg:width="12.644cm" svg:height="0.763cm" svg:x="0.513cm" svg:y="1.085cm"><draw:text-box><text:p text:style-name="P91"><text:span text:style-name="T86">Vegyen részt a polgári részvétel közvetlenebb formáiban, például az európai</text:span> <text:span text:style-name="T98">polgári kezdeményezésben. </text:span></text:p></draw:text-box></draw:frame></draw:g></text:p>
        <text:p text:style-name="P23"/>
        <text:p text:style-name="P24"/>
      </text:section>
      <text:h text:style-name="P18" text:outline-level="1"><text:bookmark-start text:name="__RefHeading___Toc4064_3967327191"/>3. Az energiaválság <text:bookmark-end text:name="__RefHeading___Toc4064_3967327191"/></text:h>
      <text:h text:style-name="P19" text:outline-level="2"><text:bookmark-start text:name="__RefHeading___Toc4066_3967327191"/>3.1 Megújuló energia, a fosszilis tüzelőanyagoktól való eltávolodás vezető eszköze <text:bookmark-end text:name="__RefHeading___Toc4066_3967327191"/></text:h>
      <text:section text:style-name="Sect2" text:name="Section3">
        <text:p text:style-name="P54">A megújuló energia fejlesztése kiemelkedik a fosszilis tüzelőanyagoktól való elmozdulás vezető intézkedéseként, amelyet két európai közül több mint egy említett </text:p>
        <text:p text:style-name="P23">Először is, amikor az európaiak arra gondolnak, hogy mi segítheti az EU-t a fosszilis tüzelőanyagokról való átállásban, nagyobb megújulóenergia-kapacitást kell kiépíteni, például új szélerőműparkok és naperőműparkok révén (35%). Ez is a leggyakrabban idézett elem (56%), megerősítve a megújuló energiaforrásokat, mint az emberek elméjének egyértelmű vezető mozgatórugóját. </text:p>
        <text:p text:style-name="P23">A következő leggyakrabban említett lehetőség az energiafelhasználás energiahatékonysági intézkedések révén történő csökkentése (összesen 40 %) és a nukleáris megoldásokba való beruházás (32 %), amelyek mindegyikét öt európai polgárból körülbelül egyharmad-kettő látja a válasz részeként. Tíz válaszadóból közel három említette a helyi intézkedések, például az energiaközösségek előmozdítását (29%), ami azt sugallja, hogy a nagy léptékű megoldások mellett valóban decentralizáltabb, közösségvezérelt megközelítésekre van szükség. Ezzel szemben a nagyobb villamosítást sokkal ritkábban említik (16%), ami arra utal, hogy a fosszilis tüzelőanyagoktól való eltávolodás kevésbé közvetlen vagy kevésbé jól megértett mozgatórugójának tekintik. </text:p>
        <text:p text:style-name="P23"/>
        <text:p text:style-name="P54">A megújuló energiaforrások dominálnak, különösen a dél- és kelet-mediterrán Európában </text:p>
        <text:p text:style-name="P23"><draw:g text:anchor-type="paragraph" draw:z-index="13" draw:name="Objet de groupe 14" draw:style-name="gr2"><draw:frame draw:style-name="gr166" draw:text-style-name="P128" svg:width="9.482cm" svg:height="0.489cm" svg:x="0.646cm" svg:y="0.203cm"><draw:text-box><text:p text:style-name="P91"><text:span text:style-name="T106">9. kérdés:</text:span> <text:span text:style-name="T107">Ön szerint mi segítheti az EU-t a fosszilis tüzelőanyagokról való átállásban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1">35</text:span></text:p></draw:text-box></draw:frame><draw:frame draw:style-name="gr72" draw:text-style-name="P115" svg:width="0.269cm" svg:height="0.302cm" svg:x="3.39cm" svg:y="2.006cm"><draw:text-box><text:p text:style-name="P91"><text:span text:style-name="T91">17</text:span></text:p></draw:text-box></draw:frame><draw:frame draw:style-name="gr167" draw:text-style-name="P129" svg:width="0.269cm" svg:height="0.304cm" svg:x="3.637cm" svg:y="2.748cm"><draw:text-box><text:p text:style-name="P91"><text:span text:style-name="T109">20</text:span></text:p></draw:text-box></draw:frame><draw:frame draw:style-name="gr72" draw:text-style-name="P115" svg:width="0.269cm" svg:height="0.302cm" svg:x="2.981cm" svg:y="3.496cm"><draw:text-box><text:p text:style-name="P91"><text:span text:style-name="T91">12</text:span></text:p></draw:text-box></draw:frame><draw:frame draw:style-name="gr140" draw:text-style-name="P115" svg:width="0.244cm" svg:height="0.302cm" svg:x="2.614cm" svg:y="4.242cm"><draw:text-box><text:p text:style-name="P91"><text:span text:style-name="T91">6</text:span></text:p></draw:text-box></draw:frame><draw:frame draw:style-name="gr118" draw:text-style-name="P115" svg:width="0.242cm" svg:height="0.302cm" svg:x="2.588cm" svg:y="5.015cm"><draw:text-box><text:p text:style-name="P91"><text:span text:style-name="T110">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176cm" svg:height="0.336cm" svg:x="3.586cm" svg:y="0.686cm"><draw:text-box><text:p text:style-name="P91"><text:span text:style-name="T111">Először is: </text:span></text:p></draw:text-box></draw:frame><draw:frame draw:style-name="gr170" draw:text-style-name="P115" svg:width="7.695cm" svg:height="0.302cm" svg:x="5.722cm" svg:y="2.03cm"><draw:text-box><text:p text:style-name="P91"><text:span text:style-name="T92">Az energiafelhasználás csökkentése energiahatékonysági intézkedések révén</text:span></text:p></draw:text-box></draw:frame><draw:frame draw:style-name="gr171" draw:text-style-name="P129" svg:width="3.837cm" svg:height="0.304cm" svg:x="6.999cm" svg:y="2.748cm"><draw:text-box><text:p text:style-name="P91"><text:span text:style-name="T112">Befektetés a nukleáris megoldásokba</text:span></text:p></draw:text-box></draw:frame><draw:frame draw:style-name="gr172" draw:text-style-name="P115" svg:width="6.257cm" svg:height="0.302cm" svg:x="6.04cm" svg:y="3.574cm"><draw:text-box><text:p text:style-name="P91"><text:span text:style-name="T92">A helyi fellépések, például az energiaközösségek előmozdítása</text:span></text:p></draw:text-box></draw:frame><draw:frame draw:style-name="gr173" draw:text-style-name="P129" svg:width="3.305cm" svg:height="0.304cm" svg:x="7.356cm" svg:y="4.382cm"><draw:text-box><text:p text:style-name="P91"><text:span text:style-name="T112">Nagyobb villamosítás</text:span></text:p></draw:text-box></draw:frame><draw:frame draw:style-name="gr174" draw:text-style-name="P115" svg:width="0.648cm" svg:height="0.302cm" svg:x="8.162cm" svg:y="5.105cm"><draw:text-box><text:p text:style-name="P91"><text:span text:style-name="T92">Egyéb</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2">Nem tudom</text:span></text:p></draw:text-box></draw:frame><draw:frame draw:style-name="gr74" draw:text-style-name="P115" svg:width="0.267cm" svg:height="0.302cm" svg:x="15.288cm" svg:y="1.26cm"><draw:text-box><text:p text:style-name="P91"><text:span text:style-name="T91">56</text:span></text:p></draw:text-box></draw:frame><draw:frame draw:style-name="gr74" draw:text-style-name="P115" svg:width="0.267cm" svg:height="0.302cm" svg:x="14.21cm" svg:y="2.006cm"><draw:text-box><text:p text:style-name="P91"><text:span text:style-name="T91">40</text:span></text:p></draw:text-box></draw:frame><draw:frame draw:style-name="gr177" draw:text-style-name="P129" svg:width="0.267cm" svg:height="0.304cm" svg:x="13.67cm" svg:y="2.748cm"><draw:text-box><text:p text:style-name="P91"><text:span text:style-name="T109">32</text:span></text:p></draw:text-box></draw:frame><draw:frame draw:style-name="gr118" draw:text-style-name="P115" svg:width="0.242cm" svg:height="0.302cm" svg:x="13.467cm" svg:y="3.496cm"><draw:text-box><text:p text:style-name="P91"><text:span text:style-name="T91">2</text:span></text:p></draw:text-box></draw:frame><draw:frame draw:style-name="gr74" draw:text-style-name="P115" svg:width="0.267cm" svg:height="0.302cm" svg:x="12.591cm" svg:y="4.242cm"><draw:text-box><text:p text:style-name="P91"><text:span text:style-name="T91">16</text:span></text:p></draw:text-box></draw:frame><draw:frame draw:style-name="gr140" draw:text-style-name="P115" svg:width="0.244cm" svg:height="0.302cm" svg:x="11.908cm" svg:y="5.003cm"><draw:text-box><text:p text:style-name="P91"><text:span text:style-name="T91">3</text:span></text:p></draw:text-box></draw:frame><draw:frame draw:style-name="gr75" draw:text-style-name="P115" svg:width="0.242cm" svg:height="0.479cm" svg:x="12.175cm" svg:y="5.747cm"><draw:text-box><text:p/></draw:text-box></draw:frame><draw:frame draw:style-name="gr178" draw:text-style-name="P113" svg:width="5.906cm" svg:height="0.853cm" svg:x="5.609cm" svg:y="1.157cm"><draw:text-box><text:p text:style-name="P91"><text:span text:style-name="T92">Több megújulóenergia-kapacitás </text:span><text:span text:style-name="T92">fejlesztése például új szélerőműparkok és naperőműparkok révén </text:span></text:p></draw:text-box></draw:frame></draw:g>Az országos szintű eredményeket tekintve a fosszilis tüzelőanyagokra való átállás mozgatórugói az egyes országok saját energiakörnyezetét<text:span text:style-name="T3"> tükrözik.</text:span> Első válaszként a nukleáris megoldások támogatása Lengyelországban (30%, szemben a 27 tagú EU 20%-ával), Bulgáriában és Svédországban (mindkét esetben 25%) és Szlovákiában (24%) a legmagasabb, ahol már működnek vagy aktívan fejlesztik a nukleáris kapacitást, míg a legalacsonyabb Cipruson és Máltán (10%), valamint Magyarországon és Írországban (11%), ahol egyikük sem rendelkezik nukleáris programmal. Franciaország kiemelkedik, mint kivétel: annak ellenére, hogy régóta az atomenergiára támaszkodik, a francia válaszadók 20%-a először ezt említi (ugyanaz, mint az EU-27 átlaga), és ehelyett az energiahatékonysági intézkedések terén vezeti az EU-t (22%, Luxemburg mellett 23%), nem pedig a megújuló energiaforrások tekintetében, amelyeket a legtöbb más országnál (30%) kevesebbet említenek. Ezzel szemben Dél- és Délkelet-Európában a megújuló energia kapacitása dominál, Horvátország, Málta, Ciprus, Magyarország és Spanyolország egyaránt először 44–46%-ra hivatkozik, ami jóval meghaladja az EU-27 35%-os átlagát, ami valószínűleg erősebb érzékelt napenergia-potenciált tükröz. A helyi, közösségi alapú intézkedések is jelentős teret nyernek az első és a második említés között szinte mindenhol (az EU-27 szintjén 12–22%), különösen Máltán (13%–29%) és Cipruson (14%–28%), rámutatva arra, hogy ezeket a megoldásokat értékes kiegészítésnek tekintik, nem pedig kiemelt prioritásnak. Végezetül a „nem tudom” válaszok gyakoribbak az északi és balti <text:soft-page-break/>országokban, Finnországban és Svédországban (12 %), Bulgáriában, Csehországban és Dániában (10 %), szemben Máltával (1%), Luxemburggal (2%) vagy Spanyolországgal és Írországgal (mindkettő 5%). </text:p>
        <text:p text:style-name="P23"/>
        <text:p text:style-name="P54">A nemek közötti egyenlőség és az oktatás jobban alakítja az atomenergiával kapcsolatos attitűdöket, mint a megújuló energiaforrásokkal kapcsolatos attitűdöket </text:p>
        <text:p text:style-name="P23">A nemek közötti egyértelmű szakadék az atomenergia körül is megmutatkozik, amelyet a férfiak 35%-a említett, szemben a nők 29%-ával, míg a megújuló energiaforrásokkal kapcsolatos nézetek nagyjából hasonlóak a nemek között. </text:p>
        <text:p text:style-name="P23">Az oktatási szintek jobban alakítják az atomenergiával, mint a megújuló energiaforrásokkal kapcsolatos attitűdöket: a nukleáris megoldások támogatása a legalacsonyabb iskolai végzettséggel rendelkezők körében 24%-ról a legmagasabb iskolai végzettséggel rendelkezők körében 36%-ra nő, ami 12 százalékpontos különbség, míg a megújuló energiaforrások csak kismértékben (52–59%) térnek el egymástól; az alacsonyabb iskolai végzettségű válaszadók is jelentősen nagyobb valószínűséggel válaszolnak a „nem tudom” kérdésre (11%, szemben a magasan képzettek 5%-ával). </text:p>
        <text:p text:style-name="P23"/>
        <text:h text:style-name="P20" text:outline-level="2"><text:bookmark-start text:name="__RefHeading___Toc4068_3967327191"/>3.2 Az energiaárak emelkedése: Strukturális változás helyett a fogyasztás csökkentése <text:bookmark-end text:name="__RefHeading___Toc4068_3967327191"/></text:h>
        <text:p text:style-name="P54">Az emelkedő energiaárakkal szembesülve az európaiak főként fogyasztásukat csökkentik ahelyett, hogy strukturális megoldásokba ruháznának be </text:p>
        <text:p text:style-name="P23">Az európaiak 31%-a nyilatkozott úgy, hogy az iráni háború kitörését követő energiaár-emelkedésre válaszul csökkentette teljes villamosenergia-fogyasztását. A második leggyakoribb intézkedés az energiafogyasztás szorosabb nyomon követése (27%), majd a fűtési vagy hűtési felhasználás csökkentése (26%). Az energiafelhasználásnak az alacsonyabb árak vagy a csúcsidőn kívüli órák kihasználása érdekében történő kiigazítása (20%) és a változó közlekedési szokások (19%) szintén a legszélesebb körben bejelentett intézkedések közé tartoznak, ami azt mutatja, hogy az európaiak a pusztán fűtésen és villamos energián túl több területen is kiigazítják magatartásukat.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5">31</text:span></text:p></draw:text-box></draw:frame><draw:frame draw:style-name="gr119" draw:text-style-name="P120" svg:width="0.267cm" svg:height="0.294cm" svg:x="14.386cm" svg:y="6.917cm"><draw:text-box><text:p text:style-name="P91"><text:span text:style-name="T102">27</text:span></text:p></draw:text-box></draw:frame><draw:frame draw:style-name="gr122" draw:text-style-name="P120" svg:width="0.269cm" svg:height="0.294cm" svg:x="14.162cm" svg:y="7.356cm"><draw:text-box><text:p text:style-name="P91"><text:span text:style-name="T102">26</text:span></text:p></draw:text-box></draw:frame><draw:frame draw:style-name="gr122" draw:text-style-name="P120" svg:width="0.269cm" svg:height="0.294cm" svg:x="12.818cm" svg:y="7.795cm"><draw:text-box><text:p text:style-name="P91"><text:span text:style-name="T102">20</text:span></text:p></draw:text-box></draw:frame><draw:frame draw:style-name="gr121" draw:text-style-name="P120" svg:width="0.239cm" svg:height="0.294cm" svg:x="12.592cm" svg:y="8.248cm"><draw:text-box><text:p text:style-name="P91"><text:span text:style-name="T102">1</text:span></text:p></draw:text-box></draw:frame><draw:frame draw:style-name="gr122" draw:text-style-name="P120" svg:width="0.269cm" svg:height="0.294cm" svg:x="11.92cm" svg:y="8.687cm"><draw:text-box><text:p text:style-name="P91"><text:span text:style-name="T102">16</text:span></text:p></draw:text-box></draw:frame><draw:frame draw:style-name="gr122" draw:text-style-name="P120" svg:width="0.269cm" svg:height="0.294cm" svg:x="11.471cm" svg:y="9.128cm"><draw:text-box><text:p text:style-name="P91"><text:span text:style-name="T102">14</text:span></text:p></draw:text-box></draw:frame><draw:frame draw:style-name="gr122" draw:text-style-name="P120" svg:width="0.269cm" svg:height="0.294cm" svg:x="11.471cm" svg:y="9.569cm"><draw:text-box><text:p text:style-name="P91"><text:span text:style-name="T102">14</text:span></text:p></draw:text-box></draw:frame><draw:frame draw:style-name="gr119" draw:text-style-name="P120" svg:width="0.267cm" svg:height="0.294cm" svg:x="11.248cm" svg:y="10.009cm"><draw:text-box><text:p text:style-name="P91"><text:span text:style-name="T102">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5">5</text:span></text:p></draw:text-box></draw:frame><draw:frame draw:style-name="gr121" draw:text-style-name="P120" svg:width="0.239cm" svg:height="0.294cm" svg:x="8.558cm" svg:y="11.342cm"><draw:text-box><text:p text:style-name="P91"><text:span text:style-name="T102">1</text:span></text:p></draw:text-box></draw:frame><draw:frame draw:style-name="gr119" draw:text-style-name="P120" svg:width="0.267cm" svg:height="0.294cm" svg:x="10.8cm" svg:y="11.781cm"><draw:text-box><text:p text:style-name="P91"><text:span text:style-name="T102">11</text:span></text:p></draw:text-box></draw:frame><draw:frame draw:style-name="gr121" draw:text-style-name="P120" svg:width="0.239cm" svg:height="0.294cm" svg:x="9.006cm" svg:y="12.221cm"><draw:text-box><text:p text:style-name="P91"><text:span text:style-name="T102">3</text:span></text:p></draw:text-box></draw:frame><draw:frame draw:style-name="gr149" draw:text-style-name="P115" svg:width="4.567cm" svg:height="0.302cm" svg:x="4.188cm" svg:y="6.423cm"><draw:text-box><text:p text:style-name="P91"><text:span text:style-name="T92">Csökkentett teljes villamosenergia-fogyasztás</text:span></text:p></draw:text-box></draw:frame><draw:frame draw:style-name="gr150" draw:text-style-name="P120" svg:width="5.234cm" svg:height="0.294cm" svg:x="3.217cm" svg:y="6.853cm"><draw:text-box><text:p text:style-name="P91"><text:span text:style-name="T103">Szorosabban figyelemmel kíséri az energiafogyasztást</text:span></text:p></draw:text-box></draw:frame><draw:frame draw:style-name="gr151" draw:text-style-name="P120" svg:width="4.405cm" svg:height="0.294cm" svg:x="5.004cm" svg:y="7.268cm"><draw:text-box><text:p text:style-name="P91"><text:span text:style-name="T103">A fűtési vagy hűtési felhasználás csökkentése</text:span></text:p></draw:text-box></draw:frame><draw:frame draw:style-name="gr152" draw:text-style-name="P120" svg:width="8.018cm" svg:height="0.294cm" svg:x="2.111cm" svg:y="8.224cm"><draw:text-box><text:p text:style-name="P91"><text:span text:style-name="T103">Megváltoztatta közlekedési szokásait az energiafogyasztás csökkentése érdekében</text:span></text:p></draw:text-box></draw:frame><draw:frame draw:style-name="gr153" draw:text-style-name="P120" svg:width="4.693cm" svg:height="0.294cm" svg:x="3.784cm" svg:y="8.638cm"><draw:text-box><text:p text:style-name="P91"><text:span text:style-name="T103">Beruházás az energiahatékonyabb készülékekbe</text:span></text:p></draw:text-box></draw:frame><draw:frame draw:style-name="gr154" draw:text-style-name="P120" svg:width="7.559cm" svg:height="0.294cm" svg:x="2.78cm" svg:y="9.104cm"><draw:text-box><text:p text:style-name="P91"><text:span text:style-name="T103">Összehasonlította vagy megváltoztatta energiaszolgáltatóját vagy szerződését</text:span></text:p></draw:text-box></draw:frame><draw:frame draw:style-name="gr155" draw:text-style-name="P120" svg:width="7.834cm" svg:height="0.294cm" svg:x="0.418cm" svg:y="9.532cm"><draw:text-box><text:p text:style-name="P91"><text:span text:style-name="T103">Megújulóenergia-megoldások (pl. napelemek) telepítése vagy telepítése</text:span></text:p></draw:text-box></draw:frame><draw:frame draw:style-name="gr156" draw:text-style-name="P120" svg:width="5.744cm" svg:height="0.294cm" svg:x="2.485cm" svg:y="9.972cm"><draw:text-box><text:p text:style-name="P91"><text:span text:style-name="T103">Jobb szigetelés vagy energiahatékonyság az otthonában</text:span></text:p></draw:text-box></draw:frame><draw:frame draw:style-name="gr157" draw:text-style-name="P120" svg:width="8.002cm" svg:height="0.294cm" svg:x="3.482cm" svg:y="10.423cm"><draw:text-box><text:p text:style-name="P91"><text:span text:style-name="T103">Használt intelligens eszközök vagy alkalmazások az energiafelhasználás kezelésére</text:span></text:p></draw:text-box></draw:frame><draw:frame draw:style-name="gr158" draw:text-style-name="P122" svg:width="3.694cm" svg:height="0.302cm" svg:x="4.891cm" svg:y="10.905cm"><draw:text-box><text:p text:style-name="P117"><text:span text:style-name="T92">Csatlakozott egy energiaközösséghez</text:span></text:p></draw:text-box></draw:frame><draw:frame draw:style-name="gr159" draw:text-style-name="P123" svg:width="0.93cm" svg:height="0.294cm" svg:x="6.96cm" svg:y="11.317cm"><draw:text-box><text:p text:style-name="P117"><text:span text:style-name="T103">Egyéb</text:span></text:p></draw:text-box></draw:frame><draw:frame draw:style-name="gr160" draw:text-style-name="P120" svg:width="0.835cm" svg:height="0.294cm" svg:x="7.073cm" svg:y="11.776cm"><draw:text-box><text:p text:style-name="P91"><text:span text:style-name="T103">Nincs</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3">Q10 </text:span><text:span text:style-name="T108">Az energiaáraknak az iráni háború kezdete (2026. február vége) utáni emelkedésére válaszul Ön az alábbi intézkedések közül melyeket hajtotta végre annak érdekében, hogy aktívabban csökkentse energiafelhasználását? </text:span></text:p></draw:text-box></draw:frame><draw:frame draw:style-name="gr164" draw:text-style-name="P125" svg:width="7.571cm" svg:height="1.153cm" svg:x="0.624cm" svg:y="7.474cm"><draw:text-box><text:p text:style-name="P117"><text:span text:style-name="T103">Kiigazított energiafelhasználás az alacsonyabb árak vagy a </text:span><text:span text:style-name="T92">csökkentett fogyasztás előnyeinek kihasználása érdekében magasabb árak melletti órákban</text:span><text:span text:style-name="T103"> </text:span></text:p></draw:text-box></draw:frame><draw:frame draw:style-name="gr165" draw:text-style-name="P127" svg:width="2.816cm" svg:height="0.544cm" svg:x="5.241cm" svg:y="12.071cm"><draw:text-box><text:p text:style-name="P126"><text:span text:style-name="T103">Nem tudom</text:span></text:p></draw:text-box></draw:frame></draw:g>Ezzel szemben sokkal ritkábban hivatkoznak strukturálisabb és gyakran költségesebb vagy hosszabb távú megoldásokra: az energiahatékony készülékekbe való beruházás (16%), az energiaszolgáltató vagy -szerződés összehasonlítása vagy váltása (14%), a megújulóenergia-megoldások, például a napelemek telepítése (14%) és az otthoni szigetelés javítása (13%) mind jóval elmarad a fent említett viselkedésbeli kiigazításoktól. Az energiafelhasználás kezelésére szolgáló digitális eszközöket (9%) és az energiaközösséghez való csatlakozást (5%) még ritkábban említik, ami megerősíti, hogy a napi viselkedésbeli változások továbbra is messze a preferált válasz az emelkedő árakra, megelőzve minden beruházásalapú megoldást. </text:p>
        <text:p text:style-name="P23"/>
        <text:p text:style-name="P23">Nevezetesen, míg az európaiak 11%-a azt állítja, hogy egyáltalán nem változtatott energiafogyasztási szokásain, csak 3%-uk mondja azt, hogy nem tudja, ami arra utal, hogy a legtöbb európainak meglehetősen világos elképzelése van arról, hogy változtatott-e magatartásán, és ha igen, hogyan. </text:p>
        <text:p text:style-name="P54">Görögország és Franciaország csökkentette a legnagyobb mértékben a fogyasztást, míg Málta és Luxemburg fektetett be a legtöbbet strukturális megoldásokba </text:p>
        <text:p text:style-name="P23">Az országos szintű eredményeket tekintve Görögország és Franciaország kiemelkedik a magatartásbeli válaszlépéseik intenzitása tekintetében, és egyszerre több intézkedés tekintetében is a vezető országok közé tartozik: Görögország vezet a villamosenergia-fogyasztás csökkentésében (43%, szemben az EU27-ek 31%-ával), a fűtési vagy hűtési felhasználás csökkentésében (36%, szemben az EU27-ek 26 %-ával), valamint az energiaszolgáltató-váltásban (20%, szemben az EU27-ek 14%-ával), míg Franciaország a villamosenergia-fogyasztás csökkentése (36%, szemben az EU27-ek 31%-ával), a fűtési vagy hűtési felhasználás csökkentése (34, szemben az EU27-ek 26%-ával) és a közlekedési szokások megváltoztatása (27%, szemben az EU27-ek 19%-ával) terén is az első három között van, ami arra utal, hogy e két ország <text:soft-page-break/>összességében a legszélesebb körű erőfeszítéseket tette energiafelhasználásuk csökkentése érdekében. </text:p>
        <text:p text:style-name="P23"/>
        <text:p text:style-name="P23">Málta vezeti az intelligens eszközök vagy alkalmazások (27%), az otthoni szigetelés (25%), az energiahatékony készülékek (24%) és az energiaközösséghez való csatlakozás (14%) listáját, és Luxemburg következetesen a második vagy a harmadik helyen áll ugyanezen tételek tekintetében (28% a megújuló megoldások telepítése, 22% az intelligens eszközök, 13% az energiaközösségek esetében), ami valószínűleg ahhoz kapcsolódik, hogy ezek kisebb, gazdagabb országok, ahol a magasabb költségű beruházások hozzáférhetőbbek. </text:p>
        <text:p text:style-name="P23"/>
        <text:p text:style-name="P23">A spektrum másik végén Finnországban messze a legmagasabb azoknak a válaszadóknak az aránya, akik egyáltalán nem tettek lépéseket (25%, szemben a 27 tagú EU-ban mért 11%-kal), és ezzel együtt szinte valamennyi magatartásformában a legalacsonyabb pontszámot érték el (13% a fűtési vagy hűtési célú felhasználás csökkentése, 9% az energiahatékony készülékek, 2% az energiaközösségek esetében), ami valószínűleg már szabályozott vagy viszonylag alacsony energiaárakat vagy már energiahatékony lakásállományt tükröz. Lettország, Litvánia és Szlovákia profilja nagyjából hasonló, és a „nincs” válaszok aránya magas (18–20%). Szlovénia és Horvátország különösen kiemelkedik az energiafelhasználásnak a csúcsidőn kívüli órák kihasználása érdekében történő kiigazítása terén, amit a válaszadók 38 %-a, illetve 31 %-a idézett, ami jóval meghaladja az EU-27 20 %-os átlagát, rámutatva arra, hogy e két országban potenciálisan fejlettebb vagy vonzóbb a használati időre vonatkozó árképzési rendszerek. </text:p>
        <text:p text:style-name="P23"/>
        <text:p text:style-name="P23">Végezetül Románia és Bulgária a fogyasztás nyomon követése iránti erőteljes elkötelezettséget (36% és 24%) és a hatékony készülékekbe vagy szigetelésbe való beruházást (20–23%) ötvözi az energiaszolgáltató-váltásra való különösen alacsony hajlandósággal (mindkét országban 5%), ami kevésbé versenyképes vagy kevésbé hozzáférhető energiapiacot tükrözhet. </text:p>
        <text:p text:style-name="P23"/>
        <text:p text:style-name="P57">Az életkor az energiafelhasználás csökkentésében való részvétel egyik mozgatórugója </text:p>
        <text:p text:style-name="P37">A társadalmi-demográfiai bontások egyértelmű generációs mintát mutatnak arra vonatkozóan, hogy az európaiak hogyan reagáltak az emelkedő energiaárakra: az idősebb válaszadók (55 év felettiek) jelentősen nagyobb valószínűséggel csökkentették villamosenergia-fogyasztásukat (38%, szemben a 40 év alattiak 23–24%-ával), és jobban nyomon követik energiafelhasználásukat (32%, szemben a 22%-kal), míg a fiatalabb válaszadók kiemelkednek az intelligens eszközök vagy alkalmazások nagyobb mértékű használatáért (13% a 15–24 évesek körében, szemben az 55 év felettiek 7%-ával) és az energiaközösséghez való csatlakozásukért (7 %, szemben a 2%-kal). </text:p>
        <text:p text:style-name="P23"/>
        <text:p text:style-name="P24"/>
      </text:section>
      <text:h text:style-name="P18" text:outline-level="1"><text:bookmark-start text:name="__RefHeading___Toc4070_3967327191"/>4. A kereskedelempolitika és a gazdasági szuverenitás megítélése<text:bookmark-end text:name="__RefHeading___Toc4070_3967327191"/></text:h>
      <text:section text:style-name="Sect2" text:name="Section4">
        <text:h text:style-name="P19" text:outline-level="2"><text:bookmark-start text:name="__RefHeading___Toc4072_3967327191"/>4.1 Együttműködés a kereskedelmi tárgyalások során<text:bookmark-end text:name="__RefHeading___Toc4072_3967327191"/></text:h>
        <text:p text:style-name="P54">Az európaiak kétharmada úgy véli, hogy az EU-nak diverzifikálnia kell kereskedelmét, és hogy a tagállamok jobb tárgyalásokat folytatnak egymással </text:p>
        <text:p text:style-name="P23"><draw:g text:anchor-type="paragraph" draw:z-index="29" draw:name="Objet de groupe 17" draw:style-name="gr2"><draw:frame draw:style-name="gr23" draw:text-style-name="P97" svg:width="11.085cm" svg:height="0.992cm" svg:x="1.321cm" svg:y="0.834cm"><draw:text-box><text:p text:style-name="P96"><text:span text:style-name="T75">6. kérdés: Mennyire ért egyet vagy nem ért egyet az alábbi állításokkal?</text:span></text:p></draw:text-box></draw:frame><draw:frame draw:style-name="gr24" draw:text-style-name="P98" svg:width="14.876cm" svg:height="0.983cm" svg:x="1.344cm" svg:y="1.704cm"><draw:text-box><text:p text:style-name="P96"><text:span text:style-name="T76">Az EU-nak meg kell erősítenie gazdasági függetlenségét azáltal, hogy diverzifikálja kereskedelmi kapcsolatait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1.348cm" svg:x="0.919cm" svg:y="2.554cm"><draw:text-box><text:p text:style-name="P96"><text:span text:style-name="T75">Teljes mértékben egyetértek</text:span></text:p></draw:text-box></draw:frame><draw:frame draw:style-name="gr24" draw:text-style-name="P97" svg:width="2.726cm" svg:height="0.983cm" svg:x="4.194cm" svg:y="2.526cm"><draw:text-box><text:p text:style-name="P96"><text:span text:style-name="T75">Hajlamosak egyetérteni</text:span></text:p></draw:text-box></draw:frame><draw:frame draw:style-name="gr24" draw:text-style-name="P97" svg:width="3.225cm" svg:height="0.983cm" svg:x="7.833cm" svg:y="2.577cm"><draw:text-box><text:p text:style-name="P96"><text:span text:style-name="T75">Hajlamosak nem egyetérteni</text:span></text:p></draw:text-box></draw:frame><draw:frame draw:style-name="gr27" draw:text-style-name="P97" svg:width="3.444cm" svg:height="0.983cm" svg:x="11.982cm" svg:y="2.54cm"><draw:text-box><text:p text:style-name="P96"><text:span text:style-name="T75">Egyáltalán nem értek egyet</text:span></text:p></draw:text-box></draw:frame><draw:frame draw:style-name="gr24" draw:text-style-name="P97" svg:width="2.17cm" svg:height="0.622cm" svg:x="15.795cm" svg:y="2.554cm"><draw:text-box><text:p text:style-name="P96"><text:span text:style-name="T75">Nem tudom</text:span></text:p></draw:text-box></draw:frame></draw:g></draw:g>Az európaiak 65%-a egyetért azzal, hogy az EU-nak meg kell erősítenie gazdasági függetlenségét kereskedelmi kapcsolatainak diverzifikálásával, ebből 26% teljes mértékben egyetért, 39% pedig hajlamos egyetérteni. Csak 24% nem ért egyet (9% egyáltalán nem ért egyet, 15% hajlamos nem egyetérteni), míg 11% nem tudja megmondani, hogy ez előnyös lenne-e vagy sem.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1">26</text:span></text:p></draw:text-box></draw:frame><draw:frame draw:style-name="gr72" draw:text-style-name="P115" svg:width="0.269cm" svg:height="0.302cm" svg:x="2.452cm" svg:y="5.135cm"><draw:text-box><text:p text:style-name="P91"><text:span text:style-name="T91">23</text:span></text:p></draw:text-box></draw:frame><draw:frame draw:style-name="gr73" draw:text-style-name="P115" svg:width="0.246cm" svg:height="0.302cm" svg:x="7.335cm" svg:y="2.577cm"><draw:text-box><text:p text:style-name="P91"><text:span text:style-name="T91">3</text:span></text:p></draw:text-box></draw:frame><draw:frame draw:style-name="gr140" draw:text-style-name="P115" svg:width="0.244cm" svg:height="0.302cm" svg:x="6.904cm" svg:y="5.135cm"><draw:text-box><text:p text:style-name="P91"><text:span text:style-name="T91">3</text:span></text:p></draw:text-box></draw:frame><draw:frame draw:style-name="gr74" draw:text-style-name="P115" svg:width="0.267cm" svg:height="0.302cm" svg:x="11.213cm" svg:y="2.577cm"><draw:text-box><text:p text:style-name="P91"><text:span text:style-name="T91">15</text:span></text:p></draw:text-box></draw:frame><draw:frame draw:style-name="gr74" draw:text-style-name="P115" svg:width="0.267cm" svg:height="0.302cm" svg:x="10.924cm" svg:y="5.135cm"><draw:text-box><text:p text:style-name="P91"><text:span text:style-name="T91">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1">10</text:span></text:p></draw:text-box></draw:frame><draw:frame draw:style-name="gr74" draw:text-style-name="P115" svg:width="0.267cm" svg:height="0.302cm" svg:x="14.373cm" svg:y="2.577cm"><draw:text-box><text:p text:style-name="P91"><text:span text:style-name="T91">11</text:span></text:p></draw:text-box></draw:frame><draw:frame draw:style-name="gr74" draw:text-style-name="P115" svg:width="0.267cm" svg:height="0.302cm" svg:x="14.373cm" svg:y="5.135cm"><draw:text-box><text:p text:style-name="P91"><text:span text:style-name="T91">11</text:span></text:p></draw:text-box></draw:frame><draw:frame draw:style-name="gr141" draw:text-style-name="P115" svg:width="10.741cm" svg:height="0.302cm" svg:x="1.036cm" svg:y="4.45cm"><draw:text-box><text:p text:style-name="P91"><text:span text:style-name="T92">A tagállamok uniós szintű együttműködéssel jobb eredményeket érhetnek el a kereskedelmi tárgyalásokon</text:span></text:p></draw:text-box></draw:frame><draw:frame draw:style-name="gr142" draw:text-style-name="P115" svg:width="10.88cm" svg:height="0.302cm" svg:x="1.036cm" svg:y="1.88cm"><draw:text-box><text:p text:style-name="P91"><text:span text:style-name="T92">Az EU-nak meg kell erősítenie gazdasági függetlenségét azáltal, hogy diverzifikálja kereskedelmi kapcsolatait</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6">6. kérdés:</text:span> <text:span text:style-name="T107">Mennyire ért egyet vagy nem ért egyet a következő állításokkal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872cm" svg:height="0.302cm" svg:x="3.331cm" svg:y="1.355cm"><draw:text-box><text:p text:style-name="P91"><text:span text:style-name="T95">Teljes mértékben egyetértek</text:span></text:p></draw:text-box></draw:frame><draw:polygon draw:style-name="gr85" draw:text-style-name="P110" svg:width="0.13cm" svg:height="0.129cm" svg:x="11.259cm" svg:y="1.399cm" svg:viewBox="0 0 131 130" draw:points="0,130 131,130 131,0 0,0"><text:p/></draw:polygon><draw:frame draw:style-name="gr86" draw:text-style-name="P115" svg:width="2.745cm" svg:height="0.302cm" svg:x="9.324cm" svg:y="1.355cm"><draw:text-box><text:p text:style-name="P91"><text:span text:style-name="T96">Egyáltalán nem értek egyet</text:span></text:p></draw:text-box></draw:frame><draw:frame draw:style-name="gr146" draw:text-style-name="P115" svg:width="1.214cm" svg:height="0.302cm" svg:x="11.457cm" svg:y="1.355cm"><draw:text-box><text:p text:style-name="P91"><text:span text:style-name="T97">Nem tudom</text:span></text:p></draw:text-box></draw:frame><draw:frame draw:style-name="gr65" draw:text-style-name="P114" svg:width="2.005cm" svg:height="0.782cm" svg:x="4.906cm" svg:y="1.212cm"><draw:text-box><text:p text:style-name="P96"><text:span text:style-name="T90">Hajlamosak egyetérteni</text:span></text:p></draw:text-box></draw:frame><draw:frame draw:style-name="gr65" draw:text-style-name="P114" svg:width="2.289cm" svg:height="0.782cm" svg:x="6.814cm" svg:y="1.231cm"><draw:text-box><text:p text:style-name="P96"><text:span text:style-name="T90">Hajlamosak nem egyetérteni</text:span></text:p></draw:text-box></draw:frame></draw:g></draw:g>A kereskedelmi tárgyalások terén folytatott uniós szintű együttműködés nagyon hasonló mintát mutat: Az európaiak 62%-a gondolja úgy, hogy a tagállamok jobb eredményeket érhetnek el az uniós szintű együttműködéssel (23% teljes mértékben egyetért, 39% hajlamos egyetérteni). 27% nem ért egyet (10% teljesen, 17% hajlamos erre), és ismét 11%-nak nincs egyértelmű véleménye a nyilatkozatról. </text:p>
        <text:p text:style-name="P23">A támogatás szintje mindkét állítás esetében figyelemreméltóan következetes: 65% szemben a 62%-kal, a mindössze 3 százalékpontos különbség és a „nem tudom” válaszok aránya azonos (11%), ami arra utal, hogy az európaiak egységesen úgy vélik, hogy az autonómabb és összehangoltabb uniós kereskedelmi megközelítés kéz a kézben jár, <text:soft-page-break/>ahelyett, hogy versengő lehetőségeknek tekintenék őket. Az egyik figyelemre méltó árnyalat az, hogy a „teljes mértékben egyetértő” válaszadók aránya valamivel magasabb a kereskedelem diverzifikálása (26%), mint a tagállami együttműködés (23%) esetében, ami arra utal, hogy a gazdasági függetlenség valamivel erősebb, határozottabb támogatást eredményez, mint az intézményi koordináció, bár mindkét elképzelés nagyon hasonló általános egyetértési szintet képvisel. </text:p>
        <text:p text:style-name="P23"/>
        <text:h text:style-name="P20" text:outline-level="2"><text:bookmark-start text:name="__RefHeading___Toc4074_3967327191"/>4.2 A kereskedelmi kapcsolatok diverzifikálása <text:bookmark-end text:name="__RefHeading___Toc4074_3967327191"/></text:h>
        <text:p text:style-name="P54">Mind a 27 tagállamban többségi támogatás, az EU kereskedelmi diverzifikációjának támogatása erősebb a kis nyitott gazdaságokban, és valamivel mérsékeltebb a nagyobb gazdaságokban </text:p>
        <text:p text:style-name="P23">A többség minden tagállamban egyetért ezzel az állítással, a svédországi 56%-tól a máltai 93%-ig. A támogatás általában nagyobb a kisebb gazdaságokban: A rangsor élén Málta (93%), Luxemburg (92%) és Ciprus (87%) áll, őket Litvánia (79%) és Észtország (78%) követi. Ezzel szemben Hollandiában (59%) és Svédországban (56%) a legalacsonyabb az egyetértés szintje, még mindig többségben vannak, de észrevehetően közelebb vannak az egyenletes megosztáshoz. A nagyobb gazdaságok az EU-27 átlagához közel vagy éppen alatta helyezkednek el (65%): Lengyelország és Spanyolország pontosan megegyezik (65%), míg Németország és Olaszország 64%-on, Franciaország pedig 63%-on áll. Ez arra utal, hogy bár a kereskedelem diverzifikálásának elképzelése Unió-szerte széles körben elterjedt, a nagyobb, önellátóbb gazdaságokban némileg kevésbé – bár még mindig nagyon szilárdan – rezonál, mint a kisebb és kereskedelemtől függőbb gazdaságokban. </text:p>
        <text:p text:style-name="P23"/>
        <text:p text:style-name="P54">A kereskedelmi tárgyalások során az uniós szintű együttműködés támogatása a legkisebb tagállamokban a legmagasabb, Franciaországban pedig a legalacsonyabb. </text:p>
        <text:p text:style-name="P23">A többség minden tagállamban egyetért ezzel az állítással, bár a támogatás szintje szélesebb körben változik, mint a kereskedelem diverzifikálása esetében: a franciaországi 54 %-tól a máltai és ciprusi 92 %-ig terjed. Málta és Ciprus (mindkettő 92%), valamint Luxemburg (90%) jóval az EU többi része felett áll, őket követi Portugália (77%) és Észtország (76%), nagyjából ugyanannak a kisebb gazdaságoknak a csoportja, amely a kereskedelem diverzifikálásában is vezető szerepet tölt be. A nagyobb gazdaságok ismét az EU-27 átlagához közel vagy az alatt csoportosulnak (62 %): Németország és Spanyolország pontosan megfelel ennek (62%), Olaszország valamivel alatta van (61%), és Franciaországban a legalacsonyabb a megállapodás szintje az egész EU-ban (54%), az egyetlen olyan tagállam, ahol a támogatás egyértelműen a 60%-os szint alá esik. Lengyelország (59%) és Csehország (59%) szintén a fenntartottabb országok közé tartozik ebben a nyilatkozatban. Összességében a minta szorosan tükrözi a kereskedelem diverzifikálása tekintetében megfigyelt mintát: a kisebb, kereskedelemtől jobban függő gazdaságokban mutatkozik a legnagyobb igény az uniós szintű koordinációra, és a nagyobb tagállamok, különösen Franciaország, viszonylag visszafogottabb, bár még mindig többségben lévő támogatást fejeznek ki. </text:p>
        <text:p text:style-name="P23">A két állítást összehasonlítva a kereskedelem diverzifikálásának támogatása (átlagosan 65 %) általában valamivel magasabb, mint a kereskedelmi tárgyalásokkal kapcsolatos uniós szintű együttműködésé (62 %), Franciaország azonban messze a legnagyobb különbséget mutatja a kettő között (63 %, szemben az 54 %-kal, ami 9 százalékpontos különbség), így az egyetlen olyan ország, amely az együttműködés tekintetében 60 % alatt van. Dánia és Lengyelország hasonló, enyhébb mintát mutat, míg Ciprus, Svédország és Lettország az ellenkező irányba halad, és valamivel inkább egyetért az uniós szintű együttműködéssel, mint pusztán a diverzifikációval. A legtöbb más tagállamban a két állítás szinte azonos szintű támogatást kap, ami arra utal, hogy a két elképzelést általában inkább kiegészítőnek, mint versengőnek tekintik. </text:p>
        <text:p text:style-name="P23"/>
        <text:p text:style-name="P54">Az életkor és az oktatás a legkövetkezetesebb társadalmi-demográfiai tényezők az egységesebb és diverzifikáltabb uniós kereskedelempolitika támogatása mögött </text:p>
        <text:p text:style-name="P23">Az életkor az a változó, amely a legegyértelműbben kapcsolódik a két állítással kapcsolatos nézetekhez. Az 55 éves és annál idősebb válaszadók a fiatalabb korcsoportoknál jobban támogatják mind a kereskedelmi tárgyalások terén folytatott uniós szintű együttműködést (68%, szemben a 25–39 évesek 57%-ával), mind a kereskedelem diverzifikálását (71%, szemben a 25–39 évesek 59%-ával), ami 11–12 százalékpontos különbséget jelent a leginkább fenntartott és a leginkább támogató korcsoportok között. Az oktatási szint hasonlóan <text:soft-page-break/>egyértelmű szerepet játszik az uniós szintű együttműködésben: az alacsony iskolai végzettségűek körében 56%-ról a magas szintű oktatásban 66%-ra emelkedik, bár ez a lejtő sokkal kevésbé hangsúlyos a kereskedelem diverzifikálása szempontjából (65%-ról 69%-ra, egyértelmű minta nélkül). Az uniós szintű együttműködés támogatása gyakorlatilag azonos a férfiak és a nők között (mindkét esetben 62%), míg a férfiak valamivel nagyobb valószínűséggel támogatják a kereskedelem diverzifikálását (67%, szemben a 64%-kal). A földrajzi különbségek szerények, de konzisztensek, a vidéki lakosok valamivel kevésbé támogatják, mint a városlakók, különösen a kereskedelem diverzifikálása tekintetében (60%, szemben a 66%-kal). </text:p>
        <text:p text:style-name="P23"/>
        <text:p text:style-name="P24"/>
      </text:section>
      <text:h text:style-name="P18" text:outline-level="1"><text:bookmark-start text:name="__RefHeading___Toc4076_3967327191"/>5. A legfontosabb uniós kihívások megítélése<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5">3</text:span></text:p></draw:text-box></draw:frame><draw:frame draw:style-name="gr119" draw:text-style-name="P120" svg:width="0.267cm" svg:height="0.294cm" svg:x="14.319cm" svg:y="6.465cm"><draw:text-box><text:p text:style-name="P91"><text:span text:style-name="T102">33</text:span></text:p></draw:text-box></draw:frame><draw:frame draw:style-name="gr119" draw:text-style-name="P120" svg:width="0.267cm" svg:height="0.294cm" svg:x="14.143cm" svg:y="6.892cm"><draw:text-box><text:p text:style-name="P91"><text:span text:style-name="T102">32</text:span></text:p></draw:text-box></draw:frame><draw:frame draw:style-name="gr120" draw:text-style-name="P120" svg:width="0.237cm" svg:height="0.294cm" svg:x="13.448cm" svg:y="7.319cm"><draw:text-box><text:p text:style-name="P91"><text:span text:style-name="T102">2</text:span></text:p></draw:text-box></draw:frame><draw:frame draw:style-name="gr119" draw:text-style-name="P120" svg:width="0.267cm" svg:height="0.294cm" svg:x="12.748cm" svg:y="7.747cm"><draw:text-box><text:p text:style-name="P91"><text:span text:style-name="T102">24</text:span></text:p></draw:text-box></draw:frame><draw:frame draw:style-name="gr119" draw:text-style-name="P120" svg:width="0.267cm" svg:height="0.294cm" svg:x="12.575cm" svg:y="8.176cm"><draw:text-box><text:p text:style-name="P91"><text:span text:style-name="T102">23</text:span></text:p></draw:text-box></draw:frame><draw:frame draw:style-name="gr119" draw:text-style-name="P120" svg:width="0.267cm" svg:height="0.294cm" svg:x="12.4cm" svg:y="8.603cm"><draw:text-box><text:p text:style-name="P91"><text:span text:style-name="T102">22</text:span></text:p></draw:text-box></draw:frame><draw:frame draw:style-name="gr72" draw:text-style-name="P115" svg:width="0.269cm" svg:height="0.302cm" svg:x="12.224cm" svg:y="9.028cm"><draw:text-box><text:p text:style-name="P91"><text:span text:style-name="T95">21</text:span></text:p></draw:text-box></draw:frame><draw:frame draw:style-name="gr121" draw:text-style-name="P120" svg:width="0.239cm" svg:height="0.294cm" svg:x="11.702cm" svg:y="9.458cm"><draw:text-box><text:p text:style-name="P91"><text:span text:style-name="T102">1</text:span></text:p></draw:text-box></draw:frame><draw:frame draw:style-name="gr122" draw:text-style-name="P120" svg:width="0.269cm" svg:height="0.294cm" svg:x="11.001cm" svg:y="9.899cm"><draw:text-box><text:p text:style-name="P91"><text:span text:style-name="T102">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2">1</text:span></text:p></draw:text-box></draw:frame><draw:frame draw:style-name="gr121" draw:text-style-name="P120" svg:width="0.239cm" svg:height="0.294cm" svg:x="8.733cm" svg:y="11.183cm"><draw:text-box><text:p text:style-name="P91"><text:span text:style-name="T102">1</text:span></text:p></draw:text-box></draw:frame><draw:frame draw:style-name="gr121" draw:text-style-name="P120" svg:width="0.239cm" svg:height="0.294cm" svg:x="8.733cm" svg:y="11.61cm"><draw:text-box><text:p text:style-name="P91"><text:span text:style-name="T102">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2.377cm" svg:height="0.294cm" svg:x="6.502cm" svg:y="5.985cm"><draw:text-box><text:p text:style-name="P91"><text:span text:style-name="T103">A megélhetési költségek</text:span></text:p></draw:text-box></draw:frame><draw:frame draw:style-name="gr125" draw:text-style-name="P120" svg:width="1.87cm" svg:height="0.294cm" svg:x="6.306cm" svg:y="6.414cm"><draw:text-box><text:p text:style-name="P91"><text:span text:style-name="T103">Az ukrajnai háború</text:span></text:p></draw:text-box></draw:frame><draw:frame draw:style-name="gr126" draw:text-style-name="P120" svg:width="1.897cm" svg:height="0.294cm" svg:x="6.301cm" svg:y="6.841cm"><draw:text-box><text:p text:style-name="P91"><text:span text:style-name="T103">Irreguláris migráció</text:span></text:p></draw:text-box></draw:frame><draw:frame draw:style-name="gr127" draw:text-style-name="P120" svg:width="4.571cm" svg:height="0.294cm" svg:x="4.117cm" svg:y="7.267cm"><draw:text-box><text:p text:style-name="P91"><text:span text:style-name="T103">Éghajlatváltozás és környezetvédelmi kérdések</text:span></text:p></draw:text-box></draw:frame><draw:frame draw:style-name="gr128" draw:text-style-name="P120" svg:width="3.04cm" svg:height="0.294cm" svg:x="5.472cm" svg:y="7.698cm"><draw:text-box><text:p text:style-name="P91"><text:span text:style-name="T103">Biztonsági és védelmi kérdések</text:span></text:p></draw:text-box></draw:frame><draw:frame draw:style-name="gr129" draw:text-style-name="P120" svg:width="2.278cm" svg:height="0.294cm" svg:x="6.179cm" svg:y="8.125cm"><draw:text-box><text:p text:style-name="P91"><text:span text:style-name="T103">Bűnözés és terrorizmus</text:span></text:p></draw:text-box></draw:frame><draw:frame draw:style-name="gr130" draw:text-style-name="P120" svg:width="3.003cm" svg:height="0.294cm" svg:x="5.3cm" svg:y="8.551cm"><draw:text-box><text:p text:style-name="P91"><text:span text:style-name="T103">Elégtelen gazdasági növekedés</text:span></text:p></draw:text-box></draw:frame><draw:frame draw:style-name="gr131" draw:text-style-name="P115" svg:width="2.867cm" svg:height="0.302cm" svg:x="5.486cm" svg:y="8.978cm"><draw:text-box><text:p text:style-name="P91"><text:span text:style-name="T92">Konfliktusok a Közel-Keleten</text:span></text:p></draw:text-box></draw:frame><draw:frame draw:style-name="gr132" draw:text-style-name="P120" svg:width="2.83cm" svg:height="0.294cm" svg:x="6.378cm" svg:y="9.409cm"><draw:text-box><text:p text:style-name="P91"><text:span text:style-name="T103">Társadalmi egyenlőtlenségek</text:span></text:p></draw:text-box></draw:frame><draw:frame draw:style-name="gr133" draw:text-style-name="P120" svg:width="4.562cm" svg:height="0.294cm" svg:x="3.688cm" svg:y="9.836cm"><draw:text-box><text:p text:style-name="P91"><text:span text:style-name="T103">Dezinformáció és információmanipuláció</text:span></text:p></draw:text-box></draw:frame><draw:frame draw:style-name="gr134" draw:text-style-name="P120" svg:width="4.509cm" svg:height="0.294cm" svg:x="4.219cm" svg:y="10.252cm"><draw:text-box><text:p text:style-name="P91"><text:span text:style-name="T103">A digitális technológiák hatása a társadalomra</text:span></text:p></draw:text-box></draw:frame><draw:frame draw:style-name="gr135" draw:text-style-name="P120" svg:width="0.586cm" svg:height="0.294cm" svg:x="7.571cm" svg:y="10.681cm"><draw:text-box><text:p text:style-name="P91"><text:span text:style-name="T103">Egyéb</text:span></text:p></draw:text-box></draw:frame><draw:frame draw:style-name="gr136" draw:text-style-name="P120" svg:width="0.558cm" svg:height="0.294cm" svg:x="7.615cm" svg:y="11.107cm"><draw:text-box><text:p text:style-name="P91"><text:span text:style-name="T103">Nincs</text:span></text:p></draw:text-box></draw:frame><draw:frame draw:style-name="gr137" draw:text-style-name="P120" svg:width="1.179cm" svg:height="0.294cm" svg:x="7.004cm" svg:y="11.534cm"><draw:text-box><text:p text:style-name="P91"><text:span text:style-name="T103">Nem tudom</text:span></text:p></draw:text-box></draw:frame><draw:frame draw:style-name="gr138" draw:text-style-name="P111" svg:width="12.828cm" svg:height="0.814cm" svg:x="2.263cm" svg:y="5.029cm"><draw:text-box><text:p text:style-name="P91"><text:span text:style-name="T104">1. kérdés: </text:span>Ön szerint <text:span text:style-name="T105">az alábbiak közül melyek azok a fő kihívások, amelyekkel az EU-nak jelenleg szembe kell néznie ? (Több válasz is lehetséges, legfeljebb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Az európaiak véleménye az EU előtt álló fő kihívásokról <text:bookmark-end text:name="__RefHeading___Toc4078_3967327191"/></text:h>
        <text:p text:style-name="P54">A megélhetési költségek továbbra is az európaiak legfőbb aggodalmai, miközben továbbra is a geopolitikai kérdések dominálnak a nyilvános napirenden </text:p>
        <text:p text:style-name="P23">Továbbra is a megélhetési költségek jelentik az európaiak által leggyakrabban az Európai Unió előtt álló egyik fő problémaként azonosított kihívást (39%). Bár a gazdasági aggályok erősek, azokat most szorosan kísérik geopolitikai és biztonsági kérdések. A válaszadók mintegy egyharmada említette az ukrajnai háborút (33%) és az irreguláris migrációt (32%). </text:p>
        <text:p text:style-name="P23">Az aggodalmak második csoportja az európaiak egyötödét<text:span text:style-name="T12"> és</text:span> egynegyedét érinti. Az éghajlatváltozás és a környezetvédelmi kérdések (28%), a biztonság és a védelem (24%), a bűnözés és a terrorizmus (23%), az elégtelen gazdasági növekedés (22%) és a közel-keleti konfliktusok (21%) mind viszonylag hasonló szintű támogatásban részesülnek, ami arra utal, hogy az európaiak úgy érzékelik, hogy az EU-nak több egyidejű kihívással kell szembenéznie, ahelyett, hogy egyetlen kérdés dominálná. A társadalmi egyenlőtlenségeket (18%), a dezinformációt és az információmanipulációt (14%), valamint a digitális technológiák társadalomra gyakorolt hatását (8%) ritkábban említik, de még mindig a társadalmi és információs aggályok szélesebb körére mutatnak rá. Ez a vezető kérdéseken túlmutató, viszonylag kiegyensúlyozott megoszlás jól illusztrálja az Európai Unió előtt álló jelenlegi szakpolitikai környezet összetettségét. </text:p>
        <text:p text:style-name="P23">A korábbi, 2025 szeptemberében végzett Eurobarométer gyorsfelméréssel való összehasonlítás a közvélemény aggályainak észrevehető alakulására mutat rá. A megélhetési költségek hangsúlyosabbá váltak (+10 pont), míg az ukrajnai háborúval kapcsolatos aggodalmak jelentősen enyhültek (14 pont). Az irreguláris migráció szintén kismértékben csökken (-6 pont), bár továbbra is a három leggyakrabban említett kihívás közé tartozik. A konfliktusok megítélése a Közel-Keleten (+3 pont), a társadalmi egyenlőtlenségek (+1 pont) és a digitális technológiák hatása (+1 pont) egy kicsit nagyobb láthatóságot nyert.</text:p>
        <text:p text:style-name="P23"/>
        <text:p text:style-name="P54">A legtöbb országban a megélhetési költségek továbbra is központi kérdésnek számítanak, de az egyes országok gazdasági helyzetétől, földrajzi helyzetétől, valamint a biztonsági vagy migrációs nyomásnak való kitettségtől függően más prioritásokkal versenyeznek.</text:p>
        <text:p text:style-name="P23"><text:soft-page-break/>A megélhetési költségek különösen magasak Írországban (70%), ami jóval meghaladja az uniós átlagot, valamint Görögországban (57%) és Horvátországban (52%). Ezt a ciprusi (46%), máltai (45%) és romániai (44%) válaszadók viszonylag magas aránya is megemlíti. Úgy tűnik, hogy ezekben az országokban a gazdasági nyomás uralja az Európai Unió előtt álló jelenlegi kihívások polgárok általi megítélését. </text:p>
        <text:p text:style-name="P23">Ezzel szemben a megélhetési költségeket sokkal ritkábban említik Litvániában (24%), Csehországban (25%) és Lengyelországban (28%). Ez arra utalhat, hogy a gazdasági aggályokat más kérdések, különösen az ukrajnai háború és tágabb értelemben a biztonsággal kapcsolatos aggályok árnyékolják be. Az ukrajnai háborút leggyakrabban Litvániában (54%) és Lettországban (48%) említik, ezt követi Magyarország (46%), valamint Finnország és Csehország (mindkettő 45%). Ezek olyan országok, ahol az Oroszországhoz vagy Belaruszhoz való földrajzi közelség, vagy a konfliktushoz fűződő erősebb történelmi és biztonsági kapcsolatok valószínűleg közvetlenebb aggodalomra adnak okot a háborúban. Ezen országok közül többben az ukrajnai háború kiemelése együtt jár a biztonsággal és a védelemmel kapcsolatos nagyobb aggodalommal is: ez különösen igaz Litvániában (47%), Finnországban (38%) és Lengyelországban (37%). Az eredmények ezért egyértelmű kompromisszumra utalnak az aggályok hierarchiájában: a háború geopolitikai következményeinek közvetlenebbül kitett tagállamokban a biztonsági kérdések általában elsőbbséget élveznek a gazdasági vagy környezetvédelmi aggályokkal szemben. </text:p>
        <text:p text:style-name="P23">Azokban a tagállamokban, ahol az ukrajnai háború kevésbé szembetűnő, más aggályok hajlamosak előrébb kerülni a hierarchiában. Ez különösen Dél-Európa egyes részein figyelhető meg. Görögországban csak 18%-uk véli úgy, hogy az ukrajnai háború az EU egyik fő kihívása, míg a válaszadók sokkal nagyobb arányban hivatkoznak a megélhetési költségekre (57%) és az irreguláris migrációra (45%). Spanyolország hasonló mintát mutat: az ukrajnai háború miatti aggodalom továbbra is elmarad az uniós átlagtól (26 %), míg az irreguláris migráció a leggyakrabban említett kihívás (46 %), és az éghajlatváltozás szintje is viszonylag magas (31 %). Ezek a példák azt mutatják, hogy a nemzeti prioritások nem egyszerűen egy egységes európai menetrendet tükröznek, hanem a gazdasági, geopolitikai, környezeti és migrációval kapcsolatos aggályok különböző kombinációit. </text:p>
        <text:p text:style-name="P23">Ez a kontraszt az éghajlatváltozásnak és a környezetvédelmi kérdéseknek tulajdonított helyen is látható. A probléma továbbra is viszonylag jelentős az olyan országokban, mint Dánia, Franciaország, Luxemburg és Olaszország (mindkettő 35 %), valamint Spanyolország (31 %), Hollandia és Svédország (mindkettő 30 %). Sokkal ritkábban említik azonban Lettországban (11%) és Litvániában (14%), ahol az ukrajnai háború az egyik legfontosabb probléma, valamint Romániában (16%), ahol a megélhetési költségek és a dezinformáció egyértelműbben kiemelkedik. Más szóval, a környezetvédelmi aggályok továbbra is az európai menetrend részét képezik, de kevésbé tűnnek központinak azokban az országokban, ahol a polgárok nagyobb prioritást tulajdonítanak a biztonságnak vagy a közvetlenebb gazdasági nyomásnak. </text:p>
        <text:p text:style-name="P23">Összességében az országok eredményei azt mutatják, hogy az európaiak nagyjából azonos kihívásokat azonosítanak, de nem ugyanabban a sorrendben. Az EU-nak közös kihívásokkal kell szembenéznie, de a polgárok viszonylagos jelentőségükről alkotott képét továbbra is erősen befolyásolják a nemzeti körülmények.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kérdés: Ön szerint az alábbiak közül melyek azok a fő kihívások, amelyekkel az EU-nak jelenleg szembe kell néznie? [Több válasz lehetséges, legfeljebb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A megélhetési költségek</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Az ukrajnai háború</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Irreguláris migráció</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Éghajlatváltozás és környezetvédelmi kérdések</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Biztonsági és védelmi kérdések</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Bűnözés és terrorizmus</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Elégtelen gazdasági növekedés</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5"> fli</text:span> cts a Közel-Keleten</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Társadalmi egyenlőtlenségek</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zinformáció és információmanipuláció</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A digitális technológiák hatása a társadalomra</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A társadalmi-demográfiai különbségek továbbra is viszonylag korlátozottak, bár az életkor következetesen alakítja az EU fő kihívásainak megítélését </text:p>
        <text:p text:style-name="P23">A tagállamok között megfigyelt különbségekhez képest a szociodemográfiai eltérések továbbra is viszonylag szerények. A legtöbb csoportban az európaiak nagyjából ugyanazt a kihívás-hierarchiát azonosítják, és a leggyakrabban említett kérdések között következetesen megjelennek a megélhetési költségek, az ukrajnai háború és az irreguláris migráció. Ez arra utal, hogy az Európai Unió előtt álló fő kihívások nemtől, iskolai végzettségtől vagy lakóhelytől függetlenül széles körben oszlanak meg a lakosság körében. </text:p>
        <text:p text:style-name="P23">Az életkor azonban olyan társadalmi-demográfiai jellemzőként jelenik meg, amely a legkövetkezetesebben megkülönbözteti az észleléseket. Az idősebb válaszadók hajlamosak nagyobb hangsúlyt fektetni a geopolitikai és biztonsági kérdésekre. Az 55 évesek és idősebbek a fiatalabb európaiakhoz képest sokkal nagyobb valószínűséggel azonosítják az ukrajnai háborút az EU egyik fő kihívásaként (42%, szemben a 15–24 és 25–39 éves válaszadók 25%-ával). Nagyobb valószínűséggel említik az irreguláris migrációt is (38% vs. a 15–24 évesek 22%-a), a biztonság és a védelem (28%, szemben a 20%-kal), valamint a közel-keleti konfliktusok (24%, szemben a 18%-kal). </text:p>
        <text:p text:style-name="P23">A fiatalabb európaiak nagyobb hangsúlyt fektetnek a társadalmi kihívásokra. A 15–24 éves válaszadók nagyobb valószínűséggel említik a társadalmi egyenlőtlenségeket (24%, szemben az 55 éves és idősebb válaszadók 16%-ával) és a digitális technológiák társadalomra gyakorolt hatását (11%, szemben a legidősebb válaszadók 6%-ával). Az éghajlatváltozás továbbra is valamivel jelentősebb az idősebb munkaképes korú felnőttek és idősek körében (32 % az 55 évesek és idősebbek körében, szemben a 25–39 éves válaszadók 24 %-ával), ami arra utal, hogy a környezetvédelmi aggályok ma már jóval túlmutatnak a fiatalabb generációkon. </text:p>
        <text:p text:style-name="P23">A megélhetési költségek kiemelkednek az aggodalomra okot adó figyelemre méltó következetességből, amelyet a lakosság körében generál. Tíz válaszadóból körülbelül négy nemtől, foglalkozástól, háztartás-összetételtől vagy a közösségi média használatának gyakoriságától függetlenül említi, és csak korlátozott eltérések vannak az egyes korcsoportok között (az 55 évesek körében 36 %, a 40–54 évesek körében pedig több mint 43 %). Ez a széles körű konszenzus megerősíti pozícióját, amely jelenleg az Európai Unió előtt álló domináns kihívás. </text:p>
        <text:p text:style-name="P23"><text:soft-page-break/>Nevezetesen azok a válaszadók, akik bíznak abban, hogy az EU megerősíti a biztonságot és a védelmet, nagyobb valószínűséggel azonosítják az ukrajnai háborút, az éghajlatváltozást, valamint a biztonságot és a védelmet mint kihívást. Ezzel szemben azok, akik nem bíznak az EU-ban, nagyobb hangsúlyt fektetnek a megélhetési költségekre és az irreguláris migrációra. Ez arra utal, hogy az EU biztonság és védelem terén betöltött szerepébe vetett bizalom összefügg az Európai Unió előtt álló kihívások eltérő megítélésével. </text:p>
        <text:p text:style-name="P23"/>
        <text:h text:style-name="P20" text:outline-level="2"><text:bookmark-start text:name="__RefHeading___Toc4080_3967327191"/>5.2 Az európaiak által az EU-tól elvárt prioritások <text:bookmark-end text:name="__RefHeading___Toc4080_3967327191"/></text:h>
        <text:p text:style-name="P54">Az irreguláris migráció, valamint a biztonság és a védelem áll az európaiak által elvárt prioritások élén, amelyeket az EU-nak szorosan csoportosítva kell kezelnie </text:p>
        <text:p text:style-name="P23">Arra a kérdésre, hogy az EU-nak mely területeket kellene prioritásként kezelnie, az európaiak az irreguláris migrációt (25%), valamint a biztonságot és a védelmet (24%) részesítik előnyben. Az éghajlatváltozás és a környezetvédelem (21%), valamint az ukrajnai háború (20%) szorosan követi egymást, ami megerősíti, hogy az EU-tól elvárt fő prioritások ötvözik a belső nyomást, a külső biztonsági aggályokat és a hosszú távú környezeti kihívásokat. </text:p>
        <text:p text:style-name="P23">Az EU előtt álló fő kihívásokra vonatkozó előző kérdéshez képest a rangsor szorosabban van csoportosítva. Egyértelműen egyetlen kérdés sem uralja a prioritások listáját. Ez arra utal, hogy az európaiak nem azt várják el az EU-tól, hogy egyetlen fő területre összpontosítson, hanem inkább azt, hogy egyidejűleg több fő szakpolitikai területen is fellépjen.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98">25</text:span></text:p></draw:text-box></draw:frame><draw:frame draw:style-name="gr89" draw:text-style-name="P92" svg:width="0.267cm" svg:height="0.313cm" svg:x="13.864cm" svg:y="6.044cm"><draw:text-box><text:p text:style-name="P91"><text:span text:style-name="T78">24</text:span></text:p></draw:text-box></draw:frame><draw:frame draw:style-name="gr90" draw:text-style-name="P93" svg:width="0.267cm" svg:height="0.309cm" svg:x="13.035cm" svg:y="6.406cm"><draw:text-box><text:p text:style-name="P91"><text:span text:style-name="T98">21</text:span></text:p></draw:text-box></draw:frame><draw:frame draw:style-name="gr88" draw:text-style-name="P93" svg:width="0.269cm" svg:height="0.309cm" svg:x="12.758cm" svg:y="6.764cm"><draw:text-box><text:p text:style-name="P91"><text:span text:style-name="T98">20</text:span></text:p></draw:text-box></draw:frame><draw:frame draw:style-name="gr91" draw:text-style-name="P93" svg:width="0.251cm" svg:height="0.309cm" svg:x="12.208cm" svg:y="7.133cm"><draw:text-box><text:p text:style-name="P91"><text:span text:style-name="T98">1</text:span></text:p></draw:text-box></draw:frame><draw:frame draw:style-name="gr91" draw:text-style-name="P93" svg:width="0.251cm" svg:height="0.309cm" svg:x="12.208cm" svg:y="7.493cm"><draw:text-box><text:p text:style-name="P91"><text:span text:style-name="T98">1</text:span></text:p></draw:text-box></draw:frame><draw:frame draw:style-name="gr90" draw:text-style-name="P93" svg:width="0.267cm" svg:height="0.309cm" svg:x="11.381cm" svg:y="7.865cm"><draw:text-box><text:p text:style-name="P91"><text:span text:style-name="T98">15</text:span></text:p></draw:text-box></draw:frame><draw:frame draw:style-name="gr90" draw:text-style-name="P93" svg:width="0.267cm" svg:height="0.309cm" svg:x="11.105cm" svg:y="8.225cm"><draw:text-box><text:p text:style-name="P91"><text:span text:style-name="T98">14</text:span></text:p></draw:text-box></draw:frame><draw:frame draw:style-name="gr88" draw:text-style-name="P93" svg:width="0.269cm" svg:height="0.309cm" svg:x="10.275cm" svg:y="8.581cm"><draw:text-box><text:p text:style-name="P91"><text:span text:style-name="T98">11</text:span></text:p></draw:text-box></draw:frame><draw:frame draw:style-name="gr88" draw:text-style-name="P93" svg:width="0.269cm" svg:height="0.309cm" svg:x="10.275cm" svg:y="8.951cm"><draw:text-box><text:p text:style-name="P91"><text:span text:style-name="T98">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98">6</text:span></text:p></draw:text-box></draw:frame><draw:frame draw:style-name="gr91" draw:text-style-name="P93" svg:width="0.251cm" svg:height="0.309cm" svg:x="8.345cm" svg:y="10.756cm"><draw:text-box><text:p text:style-name="P91"><text:span text:style-name="T98">4</text:span></text:p></draw:text-box></draw:frame><draw:frame draw:style-name="gr91" draw:text-style-name="P93" svg:width="0.251cm" svg:height="0.309cm" svg:x="7.793cm" svg:y="11.13cm"><draw:text-box><text:p text:style-name="P91"><text:span text:style-name="T98">2</text:span></text:p></draw:text-box></draw:frame><draw:frame draw:style-name="gr91" draw:text-style-name="P93" svg:width="0.251cm" svg:height="0.309cm" svg:x="7.518cm" svg:y="11.488cm"><draw:text-box><text:p text:style-name="P91"><text:span text:style-name="T98">1</text:span></text:p></draw:text-box></draw:frame><draw:frame draw:style-name="gr91" draw:text-style-name="P93" svg:width="0.251cm" svg:height="0.309cm" svg:x="7.518cm" svg:y="11.846cm"><draw:text-box><text:p text:style-name="P91"><text:span text:style-name="T98">1</text:span></text:p></draw:text-box></draw:frame><draw:frame draw:style-name="gr91" draw:text-style-name="P93" svg:width="0.251cm" svg:height="0.309cm" svg:x="7.793cm" svg:y="12.216cm"><draw:text-box><text:p text:style-name="P91"><text:span text:style-name="T98">2</text:span></text:p></draw:text-box></draw:frame><draw:frame draw:style-name="gr96" draw:text-style-name="P93" svg:width="2.01cm" svg:height="0.309cm" svg:x="5.052cm" svg:y="5.649cm"><draw:text-box><text:p text:style-name="P91"><text:span text:style-name="T99">Irreguláris migráció</text:span></text:p></draw:text-box></draw:frame><draw:frame draw:style-name="gr97" draw:text-style-name="P92" svg:width="2.267cm" svg:height="0.313cm" svg:x="4.847cm" svg:y="6.004cm"><draw:text-box><text:p text:style-name="P91"><text:span text:style-name="T100">Biztonság és védelem</text:span></text:p></draw:text-box></draw:frame><draw:frame draw:style-name="gr98" draw:text-style-name="P93" svg:width="3.92cm" svg:height="0.309cm" svg:x="3.598cm" svg:y="6.38cm"><draw:text-box><text:p text:style-name="P91"><text:span text:style-name="T99">Éghajlatváltozás és környezetvédelem</text:span></text:p></draw:text-box></draw:frame><draw:frame draw:style-name="gr99" draw:text-style-name="P93" svg:width="1.997cm" svg:height="0.309cm" svg:x="5.053cm" svg:y="6.738cm"><draw:text-box><text:p text:style-name="P91"><text:span text:style-name="T99">Az ukrajnai háború</text:span></text:p></draw:text-box></draw:frame><draw:frame draw:style-name="gr100" draw:text-style-name="P93" svg:width="3.047cm" svg:height="0.309cm" svg:x="4.023cm" svg:y="7.108cm"><draw:text-box><text:p text:style-name="P91"><text:span text:style-name="T99">Gazdaság és államháztartás</text:span></text:p></draw:text-box></draw:frame><draw:frame draw:style-name="gr101" draw:text-style-name="P118" svg:width="5.224cm" svg:height="0.309cm" svg:x="3.625cm" svg:y="7.466cm"><draw:text-box><text:p text:style-name="P117"><text:span text:style-name="T99">Munkahelyek, társadalmi egyenlőség és készségek</text:span></text:p></draw:text-box></draw:frame><draw:frame draw:style-name="gr102" draw:text-style-name="P93" svg:width="4.735cm" svg:height="0.309cm" svg:x="2.222cm" svg:y="7.84cm"><draw:text-box><text:p text:style-name="P91"><text:span text:style-name="T99">Demokrácia, emberi jogok és jogállamiság</text:span></text:p></draw:text-box></draw:frame><draw:frame draw:style-name="gr103" draw:text-style-name="P93" svg:width="0.777cm" svg:height="0.309cm" svg:x="6.29cm" svg:y="8.196cm"><draw:text-box><text:p text:style-name="P91"><text:span text:style-name="T99">Energia</text:span></text:p></draw:text-box></draw:frame><draw:frame draw:style-name="gr104" draw:text-style-name="P93" svg:width="3.865cm" svg:height="0.309cm" svg:x="4.004cm" svg:y="8.567cm"><draw:text-box><text:p text:style-name="P91"><text:span text:style-name="T99">Mezőgazdaság és élelmezésbiztonság</text:span></text:p></draw:text-box></draw:frame><draw:frame draw:style-name="gr105" draw:text-style-name="P93" svg:width="2.95cm" svg:height="0.309cm" svg:x="4.193cm" svg:y="8.927cm"><draw:text-box><text:p text:style-name="P91"><text:span text:style-name="T99">Konfliktusok a Közel-Keleten</text:span></text:p></draw:text-box></draw:frame><draw:frame draw:style-name="gr106" draw:text-style-name="P92" svg:width="3.178cm" svg:height="0.313cm" svg:x="3.955cm" svg:y="9.292cm"><draw:text-box><text:p text:style-name="P91"><text:span text:style-name="T100">Ipar és versenyképesség</text:span></text:p></draw:text-box></draw:frame><draw:frame draw:style-name="gr107" draw:text-style-name="P93" svg:width="2.375cm" svg:height="0.309cm" svg:x="4.674cm" svg:y="9.657cm"><draw:text-box><text:p text:style-name="P91"><text:span text:style-name="T99">Oktatás és képzés</text:span></text:p></draw:text-box></draw:frame><draw:frame draw:style-name="gr108" draw:text-style-name="P93" svg:width="1.645cm" svg:height="0.309cm" svg:x="5.648cm" svg:y="10.015cm"><draw:text-box><text:p text:style-name="P91"><text:span text:style-name="T99">Közegészségügy</text:span></text:p></draw:text-box></draw:frame><draw:frame draw:style-name="gr109" draw:text-style-name="P93" svg:width="4.779cm" svg:height="0.309cm" svg:x="2.854cm" svg:y="10.385cm"><draw:text-box><text:p text:style-name="P91"><text:span text:style-name="T99">A digitális technológiák hatása a társadalomra</text:span></text:p></draw:text-box></draw:frame><draw:frame draw:style-name="gr110" draw:text-style-name="P93" svg:width="1.467cm" svg:height="0.309cm" svg:x="6.417cm" svg:y="10.743cm"><draw:text-box><text:p text:style-name="P91"><text:span text:style-name="T99">Kereskedelem</text:span></text:p></draw:text-box></draw:frame><draw:frame draw:style-name="gr111" draw:text-style-name="P93" svg:width="2.599cm" svg:height="0.309cm" svg:x="4.457cm" svg:y="11.116cm"><draw:text-box><text:p text:style-name="P91"><text:span text:style-name="T99">Kutatás és innováció</text:span></text:p></draw:text-box></draw:frame><draw:frame draw:style-name="gr112" draw:text-style-name="P93" svg:width="0.622cm" svg:height="0.309cm" svg:x="6.389cm" svg:y="11.474cm"><draw:text-box><text:p text:style-name="P91"><text:span text:style-name="T99">Egyéb</text:span></text:p></draw:text-box></draw:frame><draw:frame draw:style-name="gr113" draw:text-style-name="P93" svg:width="0.571cm" svg:height="0.309cm" svg:x="6.436cm" svg:y="11.846cm"><draw:text-box><text:p text:style-name="P91"><text:span text:style-name="T99">Nincs</text:span></text:p></draw:text-box></draw:frame><draw:frame draw:style-name="gr114" draw:text-style-name="P93" svg:width="1.25cm" svg:height="0.309cm" svg:x="5.791cm" svg:y="12.202cm"><draw:text-box><text:p text:style-name="P91"><text:span text:style-name="T99">Nem tudom</text:span></text:p></draw:text-box></draw:frame><draw:frame draw:style-name="gr115" draw:text-style-name="P94" svg:width="11.173cm" svg:height="0.345cm" svg:x="0.388cm" svg:y="5.046cm"><draw:text-box><text:p text:style-name="P91"><text:span text:style-name="T101">kérdés: </text:span><text:span text:style-name="T73">Ön szerint az alábbi területek közül melyeket</text:span><text:span text:style-name="T101"> kellene az EU-nak prioritásként kezelnie? </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A prioritások második csoportja a gazdasági és társadalmi kérdésekkel kapcsolatos. A válaszadók 18 %-a említi a gazdaságot, az államháztartást és a foglalkoztatást, a társadalmi egyenlőséget és a készségeket, 15 %-uk a demokráciát, az emberi jogokat és a jogállamiságot, 14 %-uk pedig az energiát. Ezek az eredmények azt mutatják, hogy a gazdasági és társadalmi aggályok továbbra is fontosak, még akkor is, ha kevésbé hangsúlyosak, mint az előző, kihívásokkal kapcsolatos kérdésben. Más területeket az európaiak kisebb aránya említ: a mezőgazdaságot és az élelmezésbiztonságot, valamint a közel-keleti konfliktusokat egyaránt 11% idézi, ezt követi az ipar és a versenyképesség, valamint az oktatás és képzés (mindkettő 9%), a közegészségügy (8%), a digitális technológiák társadalomra gyakorolt hatása (6%), a kereskedelem (4%), valamint a kutatás és innováció (2%). Összességében az eredmények széles körű, de prioritást élvező menetrendre utalnak, amelyben a közvetlen geopolitikai és migrációs kérdések némileg megelőzik a gazdasági, intézményi és ágazati prioritásokat. </text:p>
        <text:p text:style-name="P23"/>
        <text:p text:style-name="P56">A nemzeti prioritások nagyjából tükrözik az egyes országokban azonosított fő kihívásokat, de a hangsúlyok némileg eltérnek egymástól </text:p>
        <text:p text:style-name="P23">Az irreguláris migráció a leggyakrabban említett uniós prioritás Spanyolországban (3 %), Cipruson (34%) és Görögországban (33%), és magas szintet ér el C<text:span text:style-name="T4"> z</text:span>echiában és Írországban (mindkettő 32%), Hollandiában (31%) és Portugáliában (30%). Ez azt tükrözi, hogy a migráció számos déli tagállamban erőteljesen kiemelkedik, ahol a kérdést már az EU előtt álló egyik fő kihívásként azonosították. </text:p>
        <text:p text:style-name="P23">A biztonság és a védelem az ukrajnai háborúval együtt különösen fontos szerepet játszik az Unió keleti és északi <text:span text:style-name="T4">részén</text:span> található országokban. A biztonságot és a védelmet leggyakrabban Litvániában (40%), Finnországban (38%) és Lengyelországban (37%) említik, ezt követi Dánia és Észtország (mindkettő 33%) és Svédország (32%). Az ukrajnai háború különösen kirívó Litvániában (40%), valamint Dániában, Lettországban és Finnországban (mindegyik 31%), valamint Észtországban és Svédországban (mindkettő 28%). Az előző kérdéshez hasonlóan ez a minta arra utal, hogy az Oroszországhoz vagy Belaruszhoz való földrajzi közelség és a háború geopolitikai következményeinek való nagyobb kitettség azonnalibbá teszi a biztonsággal kapcsolatos kérdéseket. </text:p>
        <text:p text:style-name="P23">Az előző kérdéssel való kapcsolat gazdasági szempontból kevésbé közvetlen, mivel az uniós prioritások listája nem tartalmazza a megélhetési költségeket. </text:p>
        <text:p text:style-name="P23"/>
        <text:p text:style-name="P23">Ehelyett a gazdasági elvárásokat olyan területeken fejezik ki, mint a gazdaság és az államháztartás vagy a munkahelyek, a társadalmi egyenlőség és a készségek. Görögország e tekintetben kiemelkedik: a válaszadók 32%-a említette a gazdaságot és az államháztartást, míg ez a prioritás Cipruson is viszonylag magas szintet ér el (29%). A munkahelyeket, a társadalmi egyenlőséget és a készségeket gyakrabban említik Szlovákiában (26%), Lettországban (25%), Bulgáriában (24%) és Olaszországban (23%). Ez arra utal, hogy azokban az országokban, ahol a gazdasági aggályok különösen szembetűnőek, az EU-val szembeni elvárások nem egyetlen tételben koncentrálódnak, hanem több gazdaság- és szociálpolitikai területen oszlanak meg. </text:p>
        <text:p text:style-name="P23">Az éghajlatváltozás és a környezet más mintát követ. Leggyakrabban Franciaországban (27%), Olaszországban (26%) és Dániában (25%) említik, és viszonylag magas szintet ér el Máltán és Svédországban (mindkettő 24%), valamint Írországban és Portugáliában (mindkettő 23%). Ezek az eredmények nagyjából megismétlik az előző kérdést: az éghajlatváltozást és a környezetvédelmet sokkal ritkábban említik Lettországban (7%), Litvániában és Romániában (mindkettő 10%), valamint Szlovákiában (11%). Ami az EU fő kihívásainak megítélését illeti, a környezetvédelmi prioritások kevésbé tűnnek központi jelentőségűnek azokban az országokban, ahol a biztonsági aggályok, az ukrajnai háború vagy a közvetlenebb gazdasági nyomás nagyobb teret foglalnak el. Az országok eredményei összességében erős folytonosságot mutatnak az európaiak által azonosított kihívások és azon területek között, amelyeket az EU-nak kezelnie kell. </text:p>
        <text:p text:style-name="P23"/>
        <text:p text:style-name="P54">Az életkor a többi szociodemográfiai változónál egyértelműbben határozza meg az uniós fellépéssel kapcsolatos elvárásokat. </text:p>
        <text:p text:style-name="P23">Az idősebb válaszadók nagyobb valószínűséggel részesítik előnyben a biztonsággal kapcsolatos kérdéseket. Az 55 évesek és idősebbek körében az irreguláris migrációt 31%, a biztonságot és a védelmet 29%, az ukrajnai háborút pedig 27% említi. Ezzel szemben a 15–24 éves válaszadók körében ezek az adatok alacsonyabbak: 16%, 18%, illetve 13%. Ez tükrözi az előző kérdést, amelyben az idősebb válaszadók nagyobb valószínűséggel azonosították az ukrajnai háborút, az irreguláris migrációt, valamint a biztonságot és a védelmet mint az EU előtt álló fő kihívásokat. Ezzel szemben a fiatalabb európaiak viszonylag nagyobb jelentőséget tulajdonítanak a társadalmi és intézményi prioritásoknak. A 15–24 éves válaszadók nagyobb valószínűséggel említik a munkahelyeket, a társadalmi egyenlőséget és készségeket (23%, illetve 14%), a gazdaságot és az államháztartást (21%, illetve 16%), az oktatást és képzést (15%, illetve 6%), valamint a demokráciát, az emberi jogokat és a jogállamiságot (19%, illetve 15%). </text:p>
        <text:p text:style-name="P23"><text:soft-page-break/></text:p>
        <text:p text:style-name="P23">Az éghajlatváltozás és a környezet nem követ egyszerű generációs mintát. Ezt a 15–24 évesek 21%-a említi, a 25–39 éves válaszadók körében 15%-ra csökken, az 55 évesek és idősebbek körében pedig 25%-ra emelkedik. Ez megerősíti, hogy a környezetvédelmi aggályok nem korlátozódnak a fiatalabb generációkra, és továbbra is az EU kiemelt menetrendjének részét képezik a különböző korcsoportokban, bár eltérő intenzitással. </text:p>
        <text:p text:style-name="P23">Láthatóbbak az attitűdbeli különbségek. Azok a válaszadók, akik bíznak abban, hogy az EU megerősíti a biztonságot és a védelmet, nagyobb valószínűséggel részesítik előnyben a biztonságot és a védelmet (26% vs. 22%), az ukrajnai háborút (23% vs. 16%), valamint az éghajlatváltozást és a környezetet (23% vs. 17%). Ezzel szemben azok, akik nem bíznak az EU-ban a biztonság és a védelem megerősítésében, sokkal nagyobb valószínűséggel részesítik előnyben az irreguláris migrációt (33%, szemben a 20%-kal). Ezek az eredmények arra utalnak, hogy az EU-val szembeni szélesebb körű attitűdök eltérő elvárásokhoz kapcsolódnak azzal kapcsolatban, hogy az Európai Uniónak mit kell prioritásként kezelnie, még akkor is, ha az aggályok általános hierarchiája viszonylag stabil marad. </text:p>
        <text:p text:style-name="P23"/>
        <text:p text:style-name="P24"/>
      </text:section>
      <text:h text:style-name="P18" text:outline-level="1"><text:bookmark-start text:name="__RefHeading___Toc4082_3967327191"/>6. Az EU biztonsága és védelme <text:bookmark-end text:name="__RefHeading___Toc4082_3967327191"/></text:h>
      <text:section text:style-name="Sect2" text:name="Section6">
        <text:h text:style-name="P19" text:outline-level="2"><text:bookmark-start text:name="__RefHeading___Toc4084_3967327191"/>6.1 Érzékelt nemzetbiztonsági fenyegetés és az EU védelmi autonómiájának támogatása <text:bookmark-end text:name="__RefHeading___Toc4084_3967327191"/></text:h>
        <text:p text:style-name="P54">Az európaiak kevésbé érzik magukat közvetlen veszélyben, mint 2026 elején, de továbbra is határozottan támogatják az önállóbb európai védelmet </text:p>
        <text:p text:style-name="P23">Tekintettel a jelenlegi nemzetközi helyzetre, az európaiak vékony<text:span text:style-name="T12"> többsége</text:span> egyetért abban, hogy országuk biztonsága veszélyben van (52%), beleértve 19%-ot, akik teljes mértékben egyetértenek, és 33%-ot, akik hajlamosak egyetérteni. Ez a bizonytalanságérzet azonban 2026 januárjához képest meredeken, 16 százalékponttal csökkent.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1">32</text:span></text:p></draw:text-box></draw:frame><draw:frame draw:style-name="gr73" draw:text-style-name="P115" svg:width="0.246cm" svg:height="0.302cm" svg:x="1.187cm" svg:y="7.036cm"><draw:text-box><text:p text:style-name="P91"><text:span text:style-name="T91">1</text:span></text:p></draw:text-box></draw:frame><draw:frame draw:style-name="gr74" draw:text-style-name="P115" svg:width="0.267cm" svg:height="0.302cm" svg:x="6.959cm" svg:y="4.505cm"><draw:text-box><text:p text:style-name="P91"><text:span text:style-name="T91">36</text:span></text:p></draw:text-box></draw:frame><draw:frame draw:style-name="gr74" draw:text-style-name="P115" svg:width="0.267cm" svg:height="0.302cm" svg:x="4.893cm" svg:y="7.036cm"><draw:text-box><text:p text:style-name="P91"><text:span text:style-name="T91">33</text:span></text:p></draw:text-box></draw:frame><draw:frame draw:style-name="gr74" draw:text-style-name="P115" svg:width="0.267cm" svg:height="0.302cm" svg:x="10.659cm" svg:y="4.505cm"><draw:text-box><text:p text:style-name="P91"><text:span text:style-name="T91">16</text:span></text:p></draw:text-box></draw:frame><draw:frame draw:style-name="gr74" draw:text-style-name="P115" svg:width="0.267cm" svg:height="0.302cm" svg:x="9.023cm" svg:y="7.036cm"><draw:text-box><text:p text:style-name="P91"><text:span text:style-name="T91">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1">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1">11</text:span></text:p></draw:text-box></draw:frame><draw:frame draw:style-name="gr77" draw:text-style-name="P115" svg:width="8.527cm" svg:height="0.302cm" svg:x="0.069cm" svg:y="6.349cm"><draw:text-box><text:p text:style-name="P91"><text:span text:style-name="T92">Veszélyben van (országunk) biztonsága</text:span></text:p></draw:text-box></draw:frame><draw:frame draw:style-name="gr78" draw:text-style-name="P115" svg:width="13.532cm" svg:height="0.302cm" svg:x="0.069cm" svg:y="3.814cm"><draw:text-box><text:p text:style-name="P91"><text:span text:style-name="T92">Az EU-nak meg kell erősítenie azon képességét, hogy önállóan védekezzen a lehetséges külső fenyegetésekkel szemben</text:span></text:p></draw:text-box></draw:frame><draw:frame draw:style-name="gr79" draw:text-style-name="P116" svg:width="9.492cm" svg:height="0.535cm" svg:x="0.136cm" svg:y="2.348cm"><draw:text-box><text:p text:style-name="P91"><text:span text:style-name="T93">7. kérdés: </text:span><text:span text:style-name="T94">Mennyire ért egyet vagy nem ért egyet a következő állításokkal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872cm" svg:height="0.302cm" svg:x="0.263cm" svg:y="3.045cm"><draw:text-box><text:p text:style-name="P91"><text:span text:style-name="T95">Teljes mértékben egyetértek</text:span></text:p></draw:text-box></draw:frame><draw:polygon draw:style-name="gr85" draw:text-style-name="P110" svg:width="0.13cm" svg:height="0.129cm" svg:x="8.192cm" svg:y="3.092cm" svg:viewBox="0 0 131 130" draw:points="0,130 131,130 131,0 0,0"><text:p/></draw:polygon><draw:frame draw:style-name="gr86" draw:text-style-name="P115" svg:width="2.745cm" svg:height="0.302cm" svg:x="6.259cm" svg:y="3.045cm"><draw:text-box><text:p text:style-name="P91"><text:span text:style-name="T96">Egyáltalán nem értek egyet</text:span></text:p></draw:text-box></draw:frame><draw:frame draw:style-name="gr87" draw:text-style-name="P115" svg:width="1.214cm" svg:height="0.302cm" svg:x="8.389cm" svg:y="3.045cm"><draw:text-box><text:p text:style-name="P91"><text:span text:style-name="T97">Nem tudom</text:span></text:p></draw:text-box></draw:frame><draw:frame draw:style-name="gr65" draw:text-style-name="P114" svg:width="2.006cm" svg:height="0.782cm" svg:x="1.838cm" svg:y="2.902cm"><draw:text-box><text:p text:style-name="P96"><text:span text:style-name="T90">Hajlamosak egyetérteni</text:span></text:p></draw:text-box></draw:frame><draw:frame draw:style-name="gr65" draw:text-style-name="P114" svg:width="2.289cm" svg:height="0.782cm" svg:x="3.749cm" svg:y="2.921cm"><draw:text-box><text:p text:style-name="P96"><text:span text:style-name="T90">Hajlamosak nem egyetérteni</text:span></text:p></draw:text-box></draw:frame></draw:g></draw:g>Ez a csökkenés nem jelenti az uniós szintű védelmi kapacitás gyengébb támogatását. Ezzel szemben az európaiak több mint kétharmada egyetért azzal, hogy az EU-nak meg kell erősítenie azon képességét, hogy autonóm módon megvédje magát a potenciális külső fenyegetésekkel szemben (6%), köztük 32%-uk teljes mértékben egyetért ezzel. Ez arra utal, hogy az erősebb európai védelem támogatása nemcsak a nemzeti bizonytalanság azonnali érzésére adott válasz, hanem azt a szélesebb körű elvárást is tükrözi, hogy az EU képes legyen megvédeni magát egy bizonytalanabb nemzetközi környezetben. </text:p>
        <text:p text:style-name="P31">Fontos a két eredmény közötti ellentét. Bár ma már kevesebb európai érzi úgy, hogy saját országát közvetlen veszély fenyegeti, nagy többségük továbbra is támogatja az EU autonóm védelmi kapacitásának megerősítését. Ez megfelel az előző szakaszban meghatározott prioritásoknak, ahol a biztonság és a védelem az európaiak által az EU-tól elvárt legfontosabb területek közé tartozott. </text:p>
        <text:p text:style-name="P54">A fenyegetettség érzése továbbra is egyenlőtlen a tagállamok között, miközben az autonóm uniós védelem támogatása széles körben megosztott </text:p>
        <text:p text:style-name="P31">Az országos szintű eredmények azt mutatják, hogy a nemzetbiztonsági fenyegetések megítélése jelentősen eltér az EU-n belül. Cipruson (74%), ezt követi Málta (66%), <text:span text:style-name="T15">Litvánia </text:span>(65%), <text:span text:style-name="T15">Lu</text:span> xembourg (64%), Észtország (62%) és <text:span text:style-name="T15">De</text:span> nmark (61%). Viszonylag magas szinteket regisztráltak Görögországban (59%), Romániában (58%), Németországban (57%), valamint Franciaországban és Lengyelországban (mindkettő 56%). Ezzel szemben a fenyegetettség megítélése lényegesen alacsonyabb Szlovéniában (32%), Horvátországban (39%), Ausztriában (42%), Magyarországon (43%), Belgiumban és Bulgáriában (mindkettő 44%), Olaszországban (45%) és Szlovákiában (47%). Ezekben az országokban a válaszadók kevesebb mint fele ért egyet azzal, hogy országuk biztonsága veszélyben van. </text:p>
        <text:p text:style-name="P31">A fenyegetettségérzet csökkenése 2026 januárjához képest a legtöbb tagállamban látható. A csökkenés több országban különösen markáns, különösen Hollandiában (-25 pont), Franciaországban (-24 pont), Belgiumban (-21 pont), Olaszországban (-19 <text:soft-page-break/>pont), valamint Németországban és Svédországban (mindkettő -18 pont). Ez arra utal, hogy az uniós szinten megfigyelt meredek csökkenést nem kis számú ország okozza, hanem az érzékelt bizonytalanság szélesebb körű enyhülését tükrözi az egész Európai Unióban. A csökkenés azonban nem egységes: a fenyegetettség érzése szinte változatlan Cipruson (-1 pont), sőt Luxemburgban (9 pont) és Máltán (6 pont) is nőtt, ami megerősíti, hogy a nemzeti körülmények továbbra is befolyásolják a biztonsági megítélést. </text:p>
        <text:p text:style-name="P31">Az EU önálló védelmi kapacitásának megerősítéséhez nyújtott támogatás sokkal homogénebb. A többség minden tagállamban egyetért ezzel az állítással, az olaszországi 62%-tól a máltai 92%-ig. A legmagasabb szint Máltán (92%), Luxemburgban (91%) és Cipruson (88%) figyelhető meg, ezt követi Dánia (80%), Észtország (79%), Portugália (78%) és Litvánia (77%). Még azokban az országokban is, ahol a támogatás a legalacsonyabb, egyértelműen többségi alapú marad, mint például Olaszország (62%), Lengyelország (65%), Ausztria és Szlovénia (mindkettő 66%), valamint Bulgária és Svédország (mindkettő 67%). Ez azt mutatja, hogy bár az európaiak eltérőek abban, hogy milyen közvetlen fenyegetést éreznek, az EU védelmi kapacitásának megerősítéséhez nyújtott támogatás az Európai Unió egészében közös álláspont.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5">kérdés: Tekintettel a jelenlegi nemzetközi helyzetre, milyen mértékben ért egyet vagy nem ért egyet az alábbi állításokkal?</text:span></text:p></draw:text-box></draw:frame><draw:frame draw:style-name="gr24" draw:text-style-name="P98" svg:width="7.286cm" svg:height="0.622cm" svg:x="5.158cm" svg:y="0.839cm"><draw:text-box><text:p text:style-name="P96"><text:span text:style-name="T76">Veszélyben van (országunk) biztonsága</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1.348cm" svg:x="0.702cm" svg:y="1.423cm"><draw:text-box><text:p text:style-name="P96"><text:span text:style-name="T75">Teljes mértékben egyetértek</text:span></text:p></draw:text-box></draw:frame><draw:frame draw:style-name="gr24" draw:text-style-name="P97" svg:width="2.724cm" svg:height="0.983cm" svg:x="3.976cm" svg:y="1.397cm"><draw:text-box><text:p text:style-name="P96"><text:span text:style-name="T75">Hajlamosak egyetérteni</text:span></text:p></draw:text-box></draw:frame><draw:frame draw:style-name="gr24" draw:text-style-name="P97" svg:width="3.225cm" svg:height="0.983cm" svg:x="7.615cm" svg:y="1.45cm"><draw:text-box><text:p text:style-name="P96"><text:span text:style-name="T75">Hajlamosak nem egyetérteni</text:span></text:p></draw:text-box></draw:frame><draw:frame draw:style-name="gr66" draw:text-style-name="P97" svg:width="3.446cm" svg:height="0.983cm" svg:x="11.762cm" svg:y="1.409cm"><draw:text-box><text:p text:style-name="P96"><text:span text:style-name="T75">Egyáltalán nem értek egyet</text:span></text:p></draw:text-box></draw:frame><draw:frame draw:style-name="gr24" draw:text-style-name="P97" svg:width="2.17cm" svg:height="0.622cm" svg:x="15.577cm" svg:y="1.423cm"><draw:text-box><text:p text:style-name="P96"><text:span text:style-name="T75">Nem tudom</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5">kérdés: Tekintettel a jelenlegi nemzetközi helyzetre, milyen mértékben ért egyet vagy nem ért egyet az alábbi állításokkal?</text:span></text:p></draw:text-box></draw:frame><draw:frame draw:style-name="gr24" draw:text-style-name="P98" svg:width="17.01cm" svg:height="0.983cm" svg:x="0.094cm" svg:y="0.61cm"><draw:text-box><text:p text:style-name="P96"><text:span text:style-name="T76">Az EU-nak meg kell erősítenie azon képességét, hogy önállóan védekezzen a lehetséges külső fenyegetésekkel szemben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1.348cm" svg:x="0.579cm" svg:y="1.194cm"><draw:text-box><text:p text:style-name="P96"><text:span text:style-name="T75">Teljes mértékben egyetértek</text:span></text:p></draw:text-box></draw:frame><draw:frame draw:style-name="gr24" draw:text-style-name="P97" svg:width="2.724cm" svg:height="0.983cm" svg:x="3.853cm" svg:y="1.168cm"><draw:text-box><text:p text:style-name="P96"><text:span text:style-name="T75">Hajlamosak egyetérteni</text:span></text:p></draw:text-box></draw:frame><draw:frame draw:style-name="gr24" draw:text-style-name="P97" svg:width="3.225cm" svg:height="0.983cm" svg:x="7.492cm" svg:y="1.221cm"><draw:text-box><text:p text:style-name="P96"><text:span text:style-name="T75">Hajlamosak nem egyetérteni</text:span></text:p></draw:text-box></draw:frame><draw:frame draw:style-name="gr66" draw:text-style-name="P97" svg:width="3.446cm" svg:height="0.983cm" svg:x="11.639cm" svg:y="1.18cm"><draw:text-box><text:p text:style-name="P96"><text:span text:style-name="T75">Egyáltalán nem értek egyet</text:span></text:p></draw:text-box></draw:frame><draw:frame draw:style-name="gr24" draw:text-style-name="P97" svg:width="2.17cm" svg:height="0.622cm" svg:x="15.454cm" svg:y="1.194cm"><draw:text-box><text:p text:style-name="P96"><text:span text:style-name="T75">Nem tudom</text:span></text:p></draw:text-box></draw:frame></draw:g></draw:g></text:p>
        <text:p text:style-name="P31"/>
        <text:p text:style-name="P31">A társadalmi-demográfiai különbségek korlátozottak az érzékelt fenyegetés tekintetében, de láthatóbbak az autonóm uniós védelem támogatása tekintetében. Viszonylag korlátozottak azok a társadalmi-demográfiai különbségek, amelyek az ország fenyegetettségének megítélésében mutatkoznak. Az EU fő kihívásaira és prioritásaira vonatkozó korábbi kérdésekkel ellentétben az életkor nem strukturálja erőteljesen a válaszokat. A nemzetbiztonság veszélyeztetéséről szóló megállapodás a 15–24 és 25–39 évesek körében 54 %, a 40–54 évesek körében 50 %, az 55 évesek és idősebbek körében pedig 53 %. Ez arra utal, hogy amikor a polgárokat közvetlenül saját országuk biztonságáról kérdezik, a fenyegetés érzése viszonylag széles körben megoszlik a generációk között. A nemek közötti különbségek szintén szerények, bár a nők (54%) valamivel nagyobb valószínűséggel értenek egyet azzal, hogy országuk biztonsága veszélyben van, mint a férfiak (51%). </text:p>
        <text:p text:style-name="P31">Az EU önálló védelmi kapacitásának megerősítéséhez nyújtott támogatás eltérőbb társadalmi-demográfiai mintákat mutat. Ez az arány magasabb az 55 éves és idősebb válaszadók körében (74%), mint a 15–24 évesek (63%), a 25–39 évesek (62%) és a 40–54 évesek (65%) körében. Ez részben tükrözi a korábbi megállapításokat, amelyek azt mutatják, hogy az idősebb válaszadók hajlamosak nagyobb súlyt adni a geopolitikai és biztonsági kérdéseknek. </text:p>
        <text:p text:style-name="P31">A legerősebb különbségek az attitűdök. Azok a válaszadók, akik bíznak abban, hogy az EU megerősíti a biztonságot és a védelmet, sokkal nagyobb valószínűséggel támogatják az önálló uniós védelmi kapacitást, mint azok, akik nem bíznak az EU-ban ezen a területen (75%, szemben az 59%-kal). Hasonló különbség figyelhető meg azok között, akik elégedettek és elégedetlenek a jogállamiság tiszteletben tartásával az EU-ban (77%, szemben a 61%-kal). Ezek az eredmények arra utalnak, hogy az autonóm uniós védelem támogatása szorosan kapcsolódik az EU hatékony fellépési képességébe vetett szélesebb körű bizalomhoz. A támogatás azonban még a szkeptikusabb csoportok körében is többségi alapú, ami megerősíti, hogy az EU védelmi kapacitásának megerősítése az európai lakosság körében széles körben osztott elvárás.</text:p>
        <text:p text:style-name="P31"/>
        <text:h text:style-name="P20" text:outline-level="2"><text:bookmark-start text:name="__RefHeading___Toc4086_3967327191"/>6.2 Bizalom az EU-ban a biztonság és a védelem megerősítése érdekében<text:bookmark-end text:name="__RefHeading___Toc4086_3967327191"/></text:h>
        <text:p text:style-name="P31">Az európaiak többsége bízik abban, hogy az EU megerősíti a biztonságot és a védelmet, bár a bizalom mérsékeltebb, mint az önálló uniós védelem támogatása </text:p>
        <text:p text:style-name="P31">Az európaiak többsége bízik abban, hogy az Európai Unió megerősíti a biztonságot és a védelmet Európában, és megvédi polgárait<text:span text:style-name="T5"> (56%),</text:span> beleértve 12%-ukat, akik teljes mértékben bíznak benne, és 44%-ukat, akik hajlamosak bízni benne. 2026 januárjához képest négy százalékponttal nőtt az EU-ba vetett bizalom a biztonság és a védelem megerősítése terén, miközben csökkent azok aránya, akik egyáltalán nem bíznak benne. Az eredmények ezért azt mutatják, hogy az EU biztonság- és védelempolitikai fellépési képességébe vetett bizalom szerény, de egyértelmű javulást mutat.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3">Nem tudom</text:span></text:p></draw:text-box></draw:frame><draw:frame draw:style-name="gr56" draw:text-style-name="P111" svg:width="0.391cm" svg:height="0.327cm" svg:x="7.636cm" svg:y="7.267cm"><draw:text-box><text:p text:style-name="P91"><text:span text:style-name="T84">4 %</text:span></text:p></draw:text-box></draw:frame><draw:frame draw:style-name="gr57" draw:text-style-name="P100" svg:width="12.475cm" svg:height="0.842cm" svg:x="-0.309cm" svg:y="6.128cm"><draw:text-box><text:p text:style-name="P91"><text:span text:style-name="T77">kérdés: Mennyire</text:span> <text:span text:style-name="T85">bízik abban, hogy az Európai Unió megerősíti a biztonságot és a védelmet Európában, és jobban védi polgárait?</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516cm" svg:x="9.348cm" svg:y="7.477cm"><draw:text-box><text:p text:style-name="P91"><text:span text:style-name="T86">Teljes mértékben megbízik a 12%-ban</text:span></text:p></draw:text-box></draw:frame><draw:frame draw:style-name="gr63" draw:text-style-name="P113" svg:width="1.95cm" svg:height="1.2cm" svg:x="4.752cm" svg:y="7.888cm"><draw:text-box><text:p text:style-name="P91"><text:span text:style-name="T87">Egyáltalán nem bízik 13%-ban</text:span><text:span text:style-name="T88"> </text:span></text:p></draw:text-box></draw:frame><draw:frame draw:style-name="gr64" draw:text-style-name="P113" svg:width="1.805cm" svg:height="1.516cm" svg:x="3.4cm" svg:y="10.545cm"><draw:text-box><text:p text:style-name="P91"><text:span text:style-name="T89">Hajlamosak vagyunk nem bízni a 27%-ban</text:span><text:span text:style-name="T88"> </text:span></text:p></draw:text-box></draw:frame><draw:frame draw:style-name="gr65" draw:text-style-name="P114" svg:width="2.326cm" svg:height="0.782cm" svg:x="8.84cm" svg:y="12.714cm"><draw:text-box><text:p text:style-name="P96"><text:span text:style-name="T90">44%-ban bízik</text:span></text:p></draw:text-box></draw:frame></draw:g>Ezt az eredményt az előző kérdéssel együtt kell értelmezni. Míg az európaiak több mint kétharmada egyetért azzal, hogy az EU-nak meg kell erősítenie azon képességét, hogy autonóm módon megvédje magát a potenciális külső fenyegetésekkel szemben, kisebb többségük bízik abban, hogy az EU a gyakorlatban is megerősíti a biztonságot és a védelmet. Ez a hiányosság arra utal, hogy az erősebb európai védelem elvének támogatása szélesebb körű, mint az EU teljesítési képességébe vetett bizalom. Mindazonáltal az a tény, hogy a bizalom többségben van, és 2026 januárja óta nőtt, <text:soft-page-break/>megerősíti, hogy sok polgár a biztonság és a védelem területén releváns szereplőnek tekinti az EU-t. </text:p>
        <text:p text:style-name="P31"/>
        <text:p text:style-name="P54">Az EU-ba vetett biztonság- és védelembizalom Máltán és Luxemburgban a legmagasabb, a legnagyobb tagállamok közül többben pedig alacsonyabb. </text:p>
        <text:p text:style-name="P31">A biztonság és a védelem megerősítése érdekében az EU-ba vetett bizalom jelentősen eltér a tagállamok között. A legmagasabb szintet Máltán (91%) és Luxemburgban (88%), majd Cipruson (76%), Portugáliában, Dániában és Litvániában (mind a 75%-ban), valamint Észtországban (72%) éri el. Ezekben az országokban az EU polgárok védelmére irányuló képességébe vetett bizalom jelentősen meghaladja az uniós átlagot. </text:p>
        <text:p text:style-name="P31">A skála másik végén a bizalom Görögországban és Csehországban a legalacsonyabb (mindkettő 47%). Viszonylag alacsony Németországban és Olaszországban (mindkettő 50%), Szlovákiában és Bulgáriában (mindkettő 52%), valamint Franciaországban és Ausztriában (mindkettő 53%). Ez megerősíti, hogy bár a bizalmat szinte valamennyi tagállamban többség vagy ahhoz közeli többség őrzi, az EU biztonság és védelem terén betöltött szerepébe vetett bizalom több nagy tagállamban, különösen Németországban, Olaszországban és Franciaországban korlátozottabb. </text:p>
        <text:p text:style-name="P31">Az országszerkezet csak részben fedi át az előző szakaszban ismertetett nemzeti fenyegetettség érzését. Ithuániában és Észtországban az EU-ba vetett nagyfokú bizalom együtt jár a biztonsági kockázatok határozott megítélésével, ami arra utal, hogy az ukrajnai háború geopolitikai következményeinek jobban kitett országok is nagyobb bizalmat tanúsíthatnak az uniós szintű védelmi fellépés iránt. Ez azonban nem szisztematikus. Néhány, viszonylag magas vélt fenyegetéssel rendelkező országban, például Franciaországban vagy Németországban mérsékeltebb az EU-ba vetett bizalom ezen a területen. Ez azt jelzi, hogy az EU biztonsági és védelmi szerepébe vetett bizalmat nemcsak a külső fenyegetéseknek való kitettség alakítja, hanem az EU hatékony fellépési képességével kapcsolatos szélesebb körű nemzeti hozzáállás is. </text:p>
        <text:p text:style-name="P31">2026 januárjához képest a bizalom a legtöbb tagállamban nőtt, bár eltérő mértékben. A legerősebb emelkedés Máltán (24 pont), Franciaországban (13 pont), Luxemburgban (12 pont), Ausztriában (10 pont) és Szlovéniában (9 pont) volt megfigyelhető. A bizalom észrevehetően nőtt Bulgáriában és Magyarországon (8 pont), Dániában és Görögországban (7 pont) és Belgiumban (6 pont). A bizalom általános növekedése széles körben elterjedt, de egyenetlen az Európai Unióban.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5">kérdés: Mennyire bízik abban, hogy az Európai Unió megerősíti a biztonságot és a védelmet Európában, és jobban védi polgárait?</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8cm" svg:y="1.307cm"><draw:text-box><text:p text:style-name="P106"><text:span text:style-name="T75">Teljes bizalom</text:span></text:p></draw:text-box></draw:frame><draw:frame draw:style-name="gr24" draw:text-style-name="P97" svg:width="2.726cm" svg:height="0.983cm" svg:x="3.309cm" svg:y="1.281cm"><draw:text-box><text:p text:style-name="P106"><text:span text:style-name="T75">Hajlamosak bízni</text:span></text:p></draw:text-box></draw:frame><draw:frame draw:style-name="gr24" draw:text-style-name="P97" svg:width="3.225cm" svg:height="0.983cm" svg:x="6.949cm" svg:y="1.334cm"><draw:text-box><text:p text:style-name="P106"><text:span text:style-name="T75">Hajlamosak nem bízni</text:span></text:p></draw:text-box></draw:frame><draw:frame draw:style-name="gr27" draw:text-style-name="P97" svg:width="3.444cm" svg:height="0.638cm" svg:x="11.096cm" svg:y="1.295cm"><draw:text-box><text:p text:style-name="P106"><text:span text:style-name="T75">Egyáltalán ne bízz</text:span></text:p></draw:text-box></draw:frame><draw:frame draw:style-name="gr49" draw:text-style-name="P97" svg:width="2.17cm" svg:height="0.623cm" svg:x="14.91cm" svg:y="1.307cm"><draw:text-box><text:p text:style-name="P106"><text:span text:style-name="T75">Nem tudom</text:span></text:p></draw:text-box></draw:frame></draw:g></draw:g></text:p>
        <text:p text:style-name="P31"/>
        <text:p text:style-name="P25"/>
        <text:p text:style-name="P54">A fiatalabb válaszadók és az EU-ba vetett nagyobb bizalommal rendelkezők körében erősebb a biztonságba és a védelembe vetett bizalom </text:p>
        <text:p text:style-name="P31">Az életkor az egyik legegyértelműbb különbség. A biztonság és a védelem megerősítése iránti uniós bizalom a 15–24 éves válaszadók körében a legmagasabb (65%), és továbbra is meghaladja az uniós átlagot (56%) a 25–39 évesek körében (59%). Ez alacsonyabb a 40–54 éves válaszadók (53%), valamint az 55 éves és idősebb válaszadók (55%) körében. </text:p>
        <text:p text:style-name="P31"/>
        <text:p text:style-name="P31">Ez az életkori minta azért figyelemre méltó, mert az idősebb válaszadók általában nagyobb valószínűséggel azonosítják a biztonsággal kapcsolatos kérdéseket az EU előtt álló kihívásként vagy prioritásként. Úgy tűnik, hogy a fiatalabb válaszadók kisebb valószínűséggel érzik úgy, hogy közvetlenül érintik őket a biztonsági fenyegetések, de nagyobb valószínűséggel bíznak abban, hogy az EU fellép ezen a területen. Ez azt sugallja, hogy különbséget kell tenni az idősebb válaszadók körében általában erősebben érzékelt fenyegetés és az uniós fellépésbe vetett bizalom között, amely a fiatalabb európaiak körében erősebb. </text:p>
        <text:p text:style-name="P31">A nemek közötti különbségek korlátozottak, bár a férfiak (58%) valamivel nagyobb valószínűséggel bíznak az EU-ban ezen a területen, mint a nők (55%). A bizalom a felsőfokú végzettséggel rendelkező válaszadók körében is nagyobb (61%), mint a felső középfokú vagy posztszekunder nem felsőfokú végzettséggel rendelkezők (54%) vagy az alacsonyabb iskolai végzettséggel rendelkezők (55%) körében. </text:p>
        <text:p text:style-name="P31"/>
        <text:p text:style-name="P31"><draw:g text:anchor-type="paragraph" draw:z-index="24" draw:name="Objet de groupe 25" draw:style-name="gr2"><draw:frame draw:style-name="gr29" draw:text-style-name="P100" svg:width="10.506cm" svg:height="0.355cm" svg:x="-0.086cm" svg:y="2.455cm"><draw:text-box><text:p text:style-name="P91"><text:span text:style-name="T77">Az EU-ba vetett védelmi bizalom jelentősen erősebb a 25 év alattiak körében (65%).</text:span></text:p></draw:text-box></draw:frame><draw:frame draw:style-name="gr30" draw:text-style-name="P92" svg:width="1.535cm" svg:height="0.313cm" svg:x="6.13cm" svg:y="4.214cm"><draw:text-box><text:p text:style-name="P91"><text:span text:style-name="T78">Teljes bizalom </text:span></text:p></draw:text-box></draw:frame><draw:frame draw:style-name="gr31" draw:text-style-name="P101" svg:width="13.743cm" svg:height="0.318cm" svg:x="-0.081cm" svg:y="3.351cm"><draw:text-box><text:p text:style-name="P91"><text:span text:style-name="T79">kérdés: Mennyire </text:span><text:span text:style-name="T80">bízik abban, hogy az Európai Unió megerősíti a biztonságot és a védelmet Európában, és jobban védi polgárait?</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3.058cm" svg:height="0.285cm" svg:x="0.974cm" svg:y="4.566cm"><draw:text-box><text:p text:style-name="P91"><text:span text:style-name="T81">Százalékos arány életkor szerint:</text:span></text:p></draw:text-box></draw:frame><draw:frame draw:style-name="gr37" draw:text-style-name="P105" svg:width="0.267cm" svg:height="0.285cm" svg:x="3.269cm" svg:y="5.522cm"><draw:text-box><text:p text:style-name="P91"><text:span text:style-name="T81">65</text:span></text:p></draw:text-box></draw:frame><draw:frame draw:style-name="gr38" draw:text-style-name="P105" svg:width="0.23cm" svg:height="0.285cm" svg:x="3.107cm" svg:y="6.212cm"><draw:text-box><text:p text:style-name="P91"><text:span text:style-name="T81">5</text:span></text:p></draw:text-box></draw:frame><draw:frame draw:style-name="gr37" draw:text-style-name="P105" svg:width="0.267cm" svg:height="0.285cm" svg:x="2.944cm" svg:y="6.891cm"><draw:text-box><text:p text:style-name="P91"><text:span text:style-name="T81">53</text:span></text:p></draw:text-box></draw:frame><draw:frame draw:style-name="gr39" draw:text-style-name="P105" svg:width="0.269cm" svg:height="0.285cm" svg:x="2.997cm" svg:y="7.569cm"><draw:text-box><text:p text:style-name="P91"><text:span text:style-name="T81">55</text:span></text:p></draw:text-box></draw:frame><draw:frame draw:style-name="gr40" draw:text-style-name="P105" svg:width="0.611cm" svg:height="0.285cm" svg:x="0.672cm" svg:y="5.512cm"><draw:text-box><text:p text:style-name="P91"><text:span text:style-name="T82">15-24</text:span></text:p></draw:text-box></draw:frame><draw:frame draw:style-name="gr40" draw:text-style-name="P105" svg:width="0.611cm" svg:height="0.285cm" svg:x="0.672cm" svg:y="6.2cm"><draw:text-box><text:p text:style-name="P91"><text:span text:style-name="T82">25-39</text:span></text:p></draw:text-box></draw:frame><draw:frame draw:style-name="gr40" draw:text-style-name="P105" svg:width="0.611cm" svg:height="0.285cm" svg:x="0.672cm" svg:y="6.881cm"><draw:text-box><text:p text:style-name="P91"><text:span text:style-name="T82">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2">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2.013cm" svg:height="0.285cm" svg:x="5.791cm" svg:y="4.614cm"><draw:text-box><text:p text:style-name="P91"><text:span text:style-name="T81">% foglalkozás szerint:</text:span></text:p></draw:text-box></draw:frame><draw:frame draw:style-name="gr37" draw:text-style-name="P105" svg:width="0.267cm" svg:height="0.285cm" svg:x="8.243cm" svg:y="5.572cm"><draw:text-box><text:p text:style-name="P91"><text:span text:style-name="T81">63</text:span></text:p></draw:text-box></draw:frame><draw:frame draw:style-name="gr38" draw:text-style-name="P105" svg:width="0.23cm" svg:height="0.285cm" svg:x="8.123cm" svg:y="6.249cm"><draw:text-box><text:p text:style-name="P91"><text:span text:style-name="T81">5</text:span></text:p></draw:text-box></draw:frame><draw:frame draw:style-name="gr37" draw:text-style-name="P105" svg:width="0.267cm" svg:height="0.285cm" svg:x="8.053cm" svg:y="6.941cm"><draw:text-box><text:p text:style-name="P91"><text:span text:style-name="T81">55</text:span></text:p></draw:text-box></draw:frame><draw:frame draw:style-name="gr37" draw:text-style-name="P105" svg:width="0.267cm" svg:height="0.285cm" svg:x="8.007cm" svg:y="7.616cm"><draw:text-box><text:p text:style-name="P91"><text:span text:style-name="T81">53</text:span></text:p></draw:text-box></draw:frame><draw:frame draw:style-name="gr43" draw:text-style-name="P105" svg:width="1.564cm" svg:height="0.285cm" svg:x="5.109cm" svg:y="5.559cm"><draw:text-box><text:p text:style-name="P91"><text:span text:style-name="T82">Önálló vállalkozó</text:span></text:p></draw:text-box></draw:frame><draw:frame draw:style-name="gr36" draw:text-style-name="P105" svg:width="1.246cm" svg:height="0.285cm" svg:x="5.525cm" svg:y="6.237cm"><draw:text-box><text:p text:style-name="P91"><text:span text:style-name="T82">Munkavállaló</text:span></text:p></draw:text-box></draw:frame><draw:frame draw:style-name="gr44" draw:text-style-name="P105" svg:width="1.458cm" svg:height="0.285cm" svg:x="5.029cm" svg:y="6.928cm"><draw:text-box><text:p text:style-name="P91"><text:span text:style-name="T82">Kézi munkás</text:span></text:p></draw:text-box></draw:frame><draw:polygon draw:style-name="gr32" draw:text-style-name="P102" svg:width="4.78cm" svg:height="0.665cm" svg:x="9.197cm" svg:y="4.468cm" svg:viewBox="0 0 4781 666" draw:points="0,666 4781,666 4781,0 0,0"><text:p/></draw:polygon><draw:frame draw:style-name="gr45" draw:text-style-name="P105" svg:width="1.299cm" svg:height="0.285cm" svg:x="5.299cm" svg:y="7.606cm"><draw:text-box><text:p text:style-name="P91"><text:span text:style-name="T82">Nem működik</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7.085cm" svg:height="0.285cm" svg:x="9.407cm" svg:y="4.566cm"><draw:text-box><text:p text:style-name="P91"><text:span text:style-name="T81">% a jog tiszteletben tartásával kapcsolatos elégedettség alapján az EU-ban:</text:span></text:p></draw:text-box></draw:frame><draw:frame draw:style-name="gr38" draw:text-style-name="P105" svg:width="0.23cm" svg:height="0.285cm" svg:x="13.669cm" svg:y="5.873cm"><draw:text-box><text:p text:style-name="P91"><text:span text:style-name="T81">7</text:span></text:p></draw:text-box></draw:frame><draw:frame draw:style-name="gr39" draw:text-style-name="P105" svg:width="0.269cm" svg:height="0.285cm" svg:x="12.642cm" svg:y="7.23cm"><draw:text-box><text:p text:style-name="P91"><text:span text:style-name="T81">36</text:span></text:p></draw:text-box></draw:frame><draw:frame draw:style-name="gr47" draw:text-style-name="P105" svg:width="1.534cm" svg:height="0.285cm" svg:x="10.39cm" svg:y="5.863cm"><draw:text-box><text:p text:style-name="P91"><text:span text:style-name="T82">„</text:span><text:span text:style-name="T82">Bízás” összesen</text:span></text:p></draw:text-box></draw:frame><draw:frame draw:style-name="gr48" draw:text-style-name="P105" svg:width="1.987cm" svg:height="0.285cm" svg:x="10.032cm" svg:y="7.218cm"><draw:text-box><text:p text:style-name="P91"><text:span text:style-name="T82">„</text:span><text:span text:style-name="T82">Nem bízik” összesen</text:span></text:p></draw:text-box></draw:frame></draw:g>A legerősebb különbségek az attitűdök. Azok a válaszadók, akik elégedettek a jogállamiság tiszteletben tartásával az EU-ban (79%), sokkal nagyobb valószínűséggel bíznak abban, hogy az EU megerősíti a biztonságot és a védelmet, mint azok, akik elégedetlenek (36%). Ez megerősíti, hogy az EU biztonság és védelem terén betöltött szerepébe vetett bizalom szorosan kapcsolódik az Európai Unió működésébe vetett szélesebb körű bizalomhoz.</text:p>
        <text:p text:style-name="P38"/>
      </text:section>
      <text:h text:style-name="P18" text:outline-level="1"><text:bookmark-start text:name="__RefHeading___Toc4088_3967327191"/>7. Műszaki előírások <text:bookmark-end text:name="__RefHeading___Toc4088_3967327191"/></text:h>
      <text:p text:style-name="P23">2026. június 19. és 24. között a Demoscopy elvégezte ezt az 584. sz. Eurobarométer gyorsfelmérést az Európai Bizottság Kommunikációs Főigazgatóságának (DG COMM „Közvélemény és polgári szerepvállalás” osztály) kérésére. A felmérést a Kommunikációs Főigazgatóság (DG COMM „Public Opinion and Citizens Engagement” Unit) koordinálja. </text:p>
      <text:p text:style-name="P23">Ez az Eurobarométer gyorsfelmérés a 15 éves és annál idősebb általános népességre terjed ki mind a 27 uniós tagállamban. Ez a célsokaság megfelel az Eurobarométer gyorsfelmérés keretszerződésében meghatározott nagyközönségnek. Összesen 25 904 interjút készítettek a Computer Assisted Web Interviewing (CAWI) segítségével. </text:p>
      <text:p text:style-name="P23">A mintavételi terv a keretszerződés standard előírásait követi: 1000 interjú a nagyobb tagállamokban és 500 interjú a kisebb tagállamokban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Interjúk száma országonként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U</text:p>
          </table:table-cell>
          <table:table-cell table:style-name="Tableau5.A1" office:value-type="string">
            <text:p text:style-name="P60">EU</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tország</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um</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ván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ári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Csehország</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Magyarország</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áni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á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Németország</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Holland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Észtország</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usztri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Ír Köztársaság</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Lengyelország</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örögország</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ál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Spanyolország</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ománi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ciaország</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zlovéni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Horvátország</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zlováki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Olaszország</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nország</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iprus</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védország</text:p>
          </table:table-cell>
          <table:table-cell table:style-name="Tableau5.C3" office:value-type="float" office:value="1009">
            <text:p text:style-name="P65">1009</text:p>
          </table:table-cell>
        </table:table-row>
      </table:table>
      <text:p text:style-name="P23"/>
      <text:p text:style-name="P53">Hibahatár </text:p>
      <text:p text:style-name="P23">A felmérés eredményeire mintavételi tűrések vonatkoznak. A „hibahatár” a felmérés eredményével kapcsolatos bizonytalanságot (vagy az abba vetett bizalmat) számszerűsíti. Általános szabályként minél több interjúra kerül sor (mintanagyság), annál kisebb a hibahatár. Egy 500 fős minta legfeljebb 4,4 százalékpontos hibahatárt, egy 1000 fős minta pedig legfeljebb 3,1 százalékpontos hibahatárt eredményez.</text:p>
      <text:p text:style-name="P23"><draw:frame draw:style-name="fr1" draw:name="Cadre4" text:anchor-type="paragraph" svg:x="-0.032cm" svg:y="5.032cm" svg:width="17.11cm" draw:z-index="25"><draw:text-box fo:min-height="3.683cm"><text:p text:style-name="P14">(egy másik Eurobarométer-jelentésből származó táblázat)</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Statisztikai tartalékok a mintavételi folyamat miatt</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95 %-os megbízhatósági szinten)</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a különböző mintaméretek sorba vannak rendezve </text:p></table:table-cell><table:covered-table-cell/><table:covered-table-cell/><table:covered-table-cell/><table:covered-table-cell/><table:covered-table-cell/><table:table-cell table:style-name="Tableau34.A1" table:number-columns-spanned="6" office:value-type="string"><text:p text:style-name="P66">a különböző megfigyelt eredmények oszlopokban vannak megadva</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6">8. Qu</text:span> estionnaire <text:bookmark-end text:name="__RefHeading___Toc4090_3967327191"/></text:h>
      <text:p text:style-name="P23">Interjú mód: Online (CAWI) </text:p>
      <text:p text:style-name="P23">Célsokaság: Közönség, 15+ </text:p>
      <text:p text:style-name="P23">Lefedettség: 27 EU-tagállam </text:p>
      <text:p text:style-name="P23">A terepmunka időpontjai: 2026. június 19–24. </text:p>
      <text:p text:style-name="P23">Méretminta<text:span text:style-name="T16">:</text:span> 25904 interjú (körülbelül 1000 a nagyobb országokban és 500 a kisebb országokban) </text:p>
      <text:p text:style-name="P39">A szociodemográfiai kérdések a következőkre terjedtek ki: életkor, nem, iskolázottság, foglalkozás, régió, urbanizáció, háztartás összetétele és pénzügyi nehézségek.</text:p>
      <text:p text:style-name="P23">Az EU: erősségek, kihívások és prioritások </text:p>
      <text:p text:style-name="P23"/>
      <text:p text:style-name="P42"><text:span text:style-name="T8">kérdés: Ön szerint melyek</text:span><text:span text:style-name="T7"> azok a fő kihívások, amelyekkel az EU-nak jelenleg szembe kell néznie? Kérjük, legfeljebb három választ jelöljön meg. </text:span></text:p>
      <text:p text:style-name="P40">(1–11. RANDOMISZ – MAX. 3 VÁLASZ)</text:p>
      <text:p text:style-name="P23">Társadalmi egyenlőtlenségek 1 </text:p>
      <text:p text:style-name="P23">Elégtelen gazdasági növekedés 2 </text:p>
      <text:p text:style-name="P23">A megélhetési költségek 3 </text:p>
      <text:p text:style-name="P23">Az ukrajnai háború 4 </text:p>
      <text:p text:style-name="P23">Konfliktusok a Közel-Keleten (M) 5 </text:p>
      <text:p text:style-name="P23">Éghajlatváltozás és környezetvédelmi kérdések 6 </text:p>
      <text:p text:style-name="P23">Irreguláris migráció 7 </text:p>
      <text:p text:style-name="P23">Bűnözés és terrorizmus 8 </text:p>
      <text:p text:style-name="P23">A digitális technológiák hatása a társadalomra 9 </text:p>
      <text:p text:style-name="P23">Dezinformáció és információmanipuláció 10 </text:p>
      <text:p text:style-name="P23">Biztonsági és védelmi kérdések 11 </text:p>
      <text:p text:style-name="P23">Egyéb 12 </text:p>
      <text:p text:style-name="P23">Korlátozás nélkül 13 </text:p>
      <text:p text:style-name="P23">Nem tudom 998 </text:p>
      <text:p text:style-name="P23"/>
      <text:p text:style-name="P23"/>
      <text:p text:style-name="P43"><text:span text:style-name="T9">kérdés: Ön szerint az EU-nak az alábbi területek közül melyeket</text:span> kellene prioritásként kezelnie? Kérjük, legfeljebb három választ jelöljön meg. </text:p>
      <text:p text:style-name="P40">(1–17. RANDOMISZ – MAX. 3 VÁLASZ)</text:p>
      <text:p text:style-name="P23">Irreguláris migráció 1 </text:p>
      <text:p text:style-name="P23">Háború Ukrajnában 2 </text:p>
      <text:p text:style-name="P23">Biztonság és védelem 3 </text:p>
      <text:p text:style-name="P23">Gazdaság és államháztartás 4 </text:p>
      <text:p text:style-name="P23">Ipar és versenyképesség 5 </text:p>
      <text:p text:style-name="P23">Mezőgazdaság és élelmezésbiztonság 6 </text:p>
      <text:p text:style-name="P23"><text:soft-page-break/>Éghajlatváltozás és környezetvédelem 7 </text:p>
      <text:p text:style-name="P23">Oktatás és képzés 8 </text:p>
      <text:p text:style-name="P23">Munkahelyek, társadalmi egyenlőség és készségek 9 </text:p>
      <text:p text:style-name="P23">Energia 10 </text:p>
      <text:p text:style-name="P23">Kereskedelem 11 </text:p>
      <text:p text:style-name="P23">Kutatás és innováció 12 </text:p>
      <text:p text:style-name="P23">Közegészségügy 13 </text:p>
      <text:p text:style-name="P23">A digitális technológiák hatása a társadalomra (N) 14 </text:p>
      <text:p text:style-name="P23">Demokrácia, emberi jogok és jogállamiság 15 </text:p>
      <text:p text:style-name="P23">Konfliktusok a Közel-Keleten (N) 16 </text:p>
      <text:p text:style-name="P23">Egyéb 17 </text:p>
      <text:p text:style-name="P23">Korlátozás nélkül 18 </text:p>
      <text:p text:style-name="P23">Nem tudom 998 </text:p>
      <text:p text:style-name="P23"/>
      <text:p text:style-name="P44"><text:span text:style-name="T16">Demokrácia</text:span> és jogállamiság az EU-ban </text:p>
      <text:p text:style-name="P23"/>
      <text:p text:style-name="P23"><text:span text:style-name="T11">kérdés:</text:span> <text:span text:style-name="T10">Ön szerint az alábbiak közül melyek a demokratikus társadalom legfontosabb elemei?</text:span> </text:p>
      <text:p text:style-name="P40">(1–10. RANDOMISZ – MAX 3 VÁLASZ)</text:p>
      <text:p text:style-name="P23">Szabad és tisztességes választások 1 </text:p>
      <text:p text:style-name="P23">Szólásszabadság / véleménynyilvánítás szabadsága 2 </text:p>
      <text:p text:style-name="P23">A média szabadsága és függetlensége 3 </text:p>
      <text:p text:style-name="P23">A jogállamiság tiszteletben tartása és az alapvető jogok védelme 4 </text:p>
      <text:p text:style-name="P23">Független igazságszolgáltatási rendszer 5 </text:p>
      <text:p text:style-name="P23">A polgárok részvétele a nyilvános vitában és a döntéshozatalban 6 </text:p>
      <text:p text:style-name="P23">A politikai vezetők átláthatósága és elszámoltathatósága 7 </text:p>
      <text:p text:style-name="P23">A kisebbségek jogainak tiszteletben tartása 8 </text:p>
      <text:p text:style-name="P23">Korrupció elleni küzdelem 9 </text:p>
      <text:p text:style-name="P23">Egy erős ellenzék, amely kritizálhatja a kormányt 10 </text:p>
      <text:p text:style-name="P23">Egyéb 11 </text:p>
      <text:p text:style-name="P23">Ezek közül egyik sem 12 </text:p>
      <text:p text:style-name="P23">Nem tudom 13 </text:p>
      <text:p text:style-name="P23"/>
      <text:p text:style-name="P44"><text:span text:style-name="T9">Q4 Ov</text:span> erall, mennyire elégedett vagy elégedetlen a jogállamiság tiszteletben tartásával... </text:p>
      <text:p text:style-name="P46">(Csak egy válasz)</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Nagyon elégedett</text:p>
          </table:table-cell>
          <table:table-cell table:style-name="Tableau6.A1" office:value-type="string">
            <text:p text:style-name="P71">Meglehetősen elégedett</text:p>
          </table:table-cell>
          <table:table-cell table:style-name="Tableau6.A1" office:value-type="string">
            <text:p text:style-name="P71">Elégedetlen</text:p>
          </table:table-cell>
          <table:table-cell table:style-name="Tableau6.A1" office:value-type="string">
            <text:p text:style-name="P71">Nagyon elégedetlen</text:p>
          </table:table-cell>
          <table:table-cell table:style-name="Tableau6.A1" office:value-type="string">
            <text:p text:style-name="P71">Nem tudom</text:p>
          </table:table-cell>
        </table:table-row>
        <table:table-row table:style-name="Tableau6.2">
          <table:table-cell table:style-name="Tableau6.A1" office:value-type="string">
            <text:p text:style-name="P71">1</text:p>
          </table:table-cell>
          <table:table-cell table:style-name="Tableau6.A1" office:value-type="string">
            <text:p text:style-name="P71">(ORSZÁGUNK)</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Az EU</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9">kérdés:</text:span> Az alábbi intézkedések mindegyike esetében mondja meg, hogy Ön szerint hatékony-e<text:span text:style-name="T9"> vagy</text:span> sem a választásokon túli uniós szintű<text:span text:style-name="T9"> politikai</text:span> döntéshozatalban? </text:p>
      <text:p text:style-name="P46"><text:soft-page-break/>(RANDOMISZ – VONATONKÉNT EGY VÁLASZ)</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Nagyon hatékony</text:p>
          </table:table-cell>
          <table:table-cell table:style-name="Tableau7.A1" office:value-type="string">
            <text:p text:style-name="P71">Meglehetősen hatékony</text:p>
          </table:table-cell>
          <table:table-cell table:style-name="Tableau7.A1" office:value-type="string">
            <text:p text:style-name="P71">Nem túl hatékony</text:p>
          </table:table-cell>
          <table:table-cell table:style-name="Tableau7.A1" office:value-type="string">
            <text:p text:style-name="P71">Egyáltalán nem hatékony</text:p>
          </table:table-cell>
          <table:table-cell table:style-name="Tableau7.A1" office:value-type="string">
            <text:p text:style-name="P71">Nem tudom</text:p>
          </table:table-cell>
        </table:table-row>
        <table:table-row>
          <table:table-cell table:style-name="Tableau7.A1" office:value-type="string">
            <text:p text:style-name="P71">1</text:p>
          </table:table-cell>
          <table:table-cell table:style-name="Tableau7.A1" office:value-type="string">
            <text:p text:style-name="P71">Tagja lehet egy egyesületnek vagy egy nem kormányzati szervezetnek</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Vegyen részt egy európai polgári kezdeményezésben (legalább hét tagállam legalább egymillió polgára által aláírt kérelem, amelyben felkérik az Európai Bizottságot, hogy tegyen javaslatot új jogszabályokra azokon a területeken, ahol a Bizottság hatáskörrel rendelkezik) vagy egy európai polgári vitacsoportban (egy uniós szintű, véletlenszerűen kiválasztott polgári közgyűlés, amely szakpolitikai ajánlásokon dolgozik együtt).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Részvétel politikai mozgalmakban pártokban vagy szakszervezetekben</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izonyos termékek bojkottálása vagy vásárlása politikai, etikai vagy környezetvédelmi okokból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Részvétel tüntetésen vagy tüntetésen</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Függetlenség és kereskedelem </text:p>
      <text:p text:style-name="P44"><text:span text:style-name="T9">6. kérdés: </text:span>Mennyire ért egyet vagy nem ért egyet az alábbi állításokkal? </text:p>
      <text:p text:style-name="P40">(ROTATE – EGY VÁLASZ VONALONKÉNT)</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Teljes mértékben egyetértek</text:p>
          </table:table-cell>
          <table:table-cell table:style-name="Tableau8.A1" office:value-type="string">
            <text:p text:style-name="P71">Hajlamosak egyetérteni</text:p>
          </table:table-cell>
          <table:table-cell table:style-name="Tableau8.A1" office:value-type="string">
            <text:p text:style-name="P71">Hajlamosak nem egyetérteni</text:p>
          </table:table-cell>
          <table:table-cell table:style-name="Tableau8.A1" office:value-type="string">
            <text:p text:style-name="P71">Egyáltalán nem értek egyet</text:p>
          </table:table-cell>
          <table:table-cell table:style-name="Tableau8.A1" office:value-type="string">
            <text:p text:style-name="P71">Nem tudom</text:p>
          </table:table-cell>
        </table:table-row>
        <table:table-row table:style-name="Tableau8.2">
          <table:table-cell table:style-name="Tableau8.A1" office:value-type="string">
            <text:p text:style-name="P71">1</text:p>
          </table:table-cell>
          <table:table-cell table:style-name="Tableau8.A1" office:value-type="string">
            <text:p text:style-name="P71">A tagállamok uniós szintű együttműködéssel jobb eredményeket érhetnek el a kereskedelmi tárgyalásokon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Az EU-nak meg kell erősítenie gazdasági függetlenségét azáltal, hogy diverzifikálja kereskedelmi kapcsolatait</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9">D</text:span> efence, beleértve a jövőbeli biztonsági stratégiát</text:p>
      <text:p text:style-name="P44"><text:span text:style-name="T9">kérdés:</text:span> Tekintettel a jelenlegi nemzetközi helyzetre, milyen mértékben ért egyet vagy nem ért egyet az alábbi állításokkal?</text:p>
      <text:p text:style-name="P40">(ROTATE – EGY VÁLASZ VONALONKÉNT)</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Teljes mértékben egyetértek</text:p>
          </table:table-cell>
          <table:table-cell table:style-name="Tableau9.A1" office:value-type="string">
            <text:p text:style-name="P71">Hajlamosak egyetérteni</text:p>
          </table:table-cell>
          <table:table-cell table:style-name="Tableau9.A1" office:value-type="string">
            <text:p text:style-name="P71">Hajlamosak nem egyetérteni</text:p>
          </table:table-cell>
          <table:table-cell table:style-name="Tableau9.A1" office:value-type="string">
            <text:p text:style-name="P71">Egyáltalán nem értek egyet</text:p>
          </table:table-cell>
          <table:table-cell table:style-name="Tableau9.A1" office:value-type="string">
            <text:p text:style-name="P71">Nem tudom</text:p>
          </table:table-cell>
        </table:table-row>
        <table:table-row table:style-name="Tableau9.2">
          <table:table-cell table:style-name="Tableau9.A1" office:value-type="string">
            <text:p text:style-name="P71">1</text:p>
          </table:table-cell>
          <table:table-cell table:style-name="Tableau9.A1" office:value-type="string">
            <text:p text:style-name="P71">Veszélyben van (országunk) biztonsága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Az EU-nak meg kell erősítenie azon képességét, hogy önállóan megvédje magát a lehetséges külső fenyegetésekkel szemben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text:soft-page-break/></text:p>
      <text:p text:style-name="P44"><text:span text:style-name="T9">kérdés: Mennyire</text:span> bízik abban, hogy az Európai Unió megerősíti a biztonságot és a védelmet Európában, és megvédi polgárait? </text:p>
      <text:p text:style-name="P40">(Csak egy válasz)</text:p>
      <table:table table:name="Tableau10" table:style-name="Tableau10">
        <table:table-column table:style-name="Tableau10.A"/>
        <table:table-column table:style-name="Tableau10.B"/>
        <table:table-row>
          <table:table-cell table:style-name="Tableau10.A1" office:value-type="string">
            <text:p text:style-name="P71">Teljes bizalom</text:p>
          </table:table-cell>
          <table:table-cell table:style-name="Tableau10.A1" office:value-type="string">
            <text:p text:style-name="P71">1</text:p>
          </table:table-cell>
        </table:table-row>
        <table:table-row>
          <table:table-cell table:style-name="Tableau10.A1" office:value-type="string">
            <text:p text:style-name="P71">Hajlamosak bízni</text:p>
          </table:table-cell>
          <table:table-cell table:style-name="Tableau10.A1" office:value-type="string">
            <text:p text:style-name="P71">2</text:p>
          </table:table-cell>
        </table:table-row>
        <table:table-row>
          <table:table-cell table:style-name="Tableau10.A1" office:value-type="string">
            <text:p text:style-name="P71">Hajlamosak nem bízni</text:p>
          </table:table-cell>
          <table:table-cell table:style-name="Tableau10.A1" office:value-type="string">
            <text:p text:style-name="P71">3</text:p>
          </table:table-cell>
        </table:table-row>
        <table:table-row>
          <table:table-cell table:style-name="Tableau10.A1" office:value-type="string">
            <text:p text:style-name="P71">Egyáltalán ne bízz</text:p>
          </table:table-cell>
          <table:table-cell table:style-name="Tableau10.A1" office:value-type="string">
            <text:p text:style-name="P71">4</text:p>
          </table:table-cell>
        </table:table-row>
        <table:table-row>
          <table:table-cell table:style-name="Tableau10.A1" office:value-type="string">
            <text:p text:style-name="P71">Nem tudom </text:p>
          </table:table-cell>
          <table:table-cell table:style-name="Tableau10.A1" office:value-type="string">
            <text:p text:style-name="P71">4</text:p>
          </table:table-cell>
        </table:table-row>
      </table:table>
      <text:p text:style-name="P46"/>
      <text:p text:style-name="P46"/>
      <text:p text:style-name="P44">Energiaválság </text:p>
      <text:p text:style-name="P44"><text:span text:style-name="T9">kérdés:</text:span> Ön szerint mi segítheti az EU-t a fosszilis tüzelőanyagokról való átállásban? </text:p>
      <text:p text:style-name="P40">(ELSŐSZAKBAN KIZÁRÓLAGOS – ÉS AZT KÖVETŐEN - TÖBBSZÖRÖS -RANDOMIZ)</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Nagyobb villamosítás </text:p>
          </table:table-cell>
          <table:table-cell table:style-name="Tableau11.B1" office:value-type="float" office:value="1">
            <text:p text:style-name="P66">1</text:p>
          </table:table-cell>
        </table:table-row>
        <table:table-row table:style-name="Tableau11.1">
          <table:table-cell table:style-name="Tableau11.A1" office:value-type="string">
            <text:p text:style-name="P60">Az energiafelhasználás csökkentése energiahatékonysági intézkedések révén </text:p>
          </table:table-cell>
          <table:table-cell table:style-name="Tableau11.B1" office:value-type="float" office:value="2">
            <text:p text:style-name="P66">2</text:p>
          </table:table-cell>
        </table:table-row>
        <table:table-row table:style-name="Tableau11.1">
          <table:table-cell table:style-name="Tableau11.A1" office:value-type="string">
            <text:p text:style-name="P60">A helyi fellépések, például az energiaközösségek előmozdítása </text:p>
          </table:table-cell>
          <table:table-cell table:style-name="Tableau11.B1" office:value-type="float" office:value="3">
            <text:p text:style-name="P66">3</text:p>
          </table:table-cell>
        </table:table-row>
        <table:table-row table:style-name="Tableau11.1">
          <table:table-cell table:style-name="Tableau11.A1" office:value-type="string">
            <text:p text:style-name="P60">Több megújulóenergia-kapacitás fejlesztése például új szélerőműparkok és naperőműparkok révén </text:p>
          </table:table-cell>
          <table:table-cell table:style-name="Tableau11.B1" office:value-type="float" office:value="4">
            <text:p text:style-name="P66">4</text:p>
          </table:table-cell>
        </table:table-row>
        <table:table-row table:style-name="Tableau11.1">
          <table:table-cell table:style-name="Tableau11.A1" office:value-type="string">
            <text:p text:style-name="P60">Befektetés a nukleáris megoldásokba </text:p>
          </table:table-cell>
          <table:table-cell table:style-name="Tableau11.B1" office:value-type="float" office:value="5">
            <text:p text:style-name="P66">5</text:p>
          </table:table-cell>
        </table:table-row>
        <table:table-row table:style-name="Tableau11.1">
          <table:table-cell table:style-name="Tableau11.A1" office:value-type="string">
            <text:p text:style-name="P60">Egyéb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em tudom </text:p>
          </table:table-cell>
          <table:table-cell table:style-name="Tableau11.B1" office:value-type="float" office:value="998">
            <text:p text:style-name="P66">998</text:p>
          </table:table-cell>
        </table:table-row>
      </table:table>
      <text:p text:style-name="P46"/>
      <text:p text:style-name="P44">1. Először is? </text:p>
      <text:p text:style-name="P44">2. És aztán? </text:p>
      <text:p text:style-name="P23"/>
      <text:p text:style-name="P23"/>
      <text:p text:style-name="P23"/>
      <text:p text:style-name="P44"><text:span text:style-name="T9">kérdés: Az Ön által az iráni háború kezdete (2026. február vége) után bekövetkezett energiaár-emelkedésre válaszul hozott alábbi intézkedések közül melyiket hajtotta végre annak érdekében,</text:span> hogy csökkentse energiafogyasztását és aktívabban kezelje energiafelhasználását? <text:span text:style-name="T16">Neked van...</text:span></text:p>
      <text:p text:style-name="P40">(TÖBB VÁLASZ LEHETSÉGES – NINCS ÉS DK KIZÁRÓLAGOS – RANDOMIZ)</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Csökkentett fűtési vagy hűtési használat </text:p>
          </table:table-cell>
          <table:table-cell table:style-name="Tableau12.B1" office:value-type="float" office:value="1">
            <text:p text:style-name="P66">1</text:p>
          </table:table-cell>
        </table:table-row>
        <table:table-row table:style-name="Tableau12.1">
          <table:table-cell table:style-name="Tableau12.A1" office:value-type="string">
            <text:p text:style-name="P60">Csökkentett teljes villamosenergia-fogyasztás </text:p>
          </table:table-cell>
          <table:table-cell table:style-name="Tableau12.B1" office:value-type="float" office:value="2">
            <text:p text:style-name="P66">2</text:p>
          </table:table-cell>
        </table:table-row>
        <table:table-row table:style-name="Tableau12.1">
          <table:table-cell table:style-name="Tableau12.A1" office:value-type="string">
            <text:p text:style-name="P60">Jobb szigetelés vagy energiahatékonyság az otthonában </text:p>
          </table:table-cell>
          <table:table-cell table:style-name="Tableau12.B1" office:value-type="float" office:value="3">
            <text:p text:style-name="P66">3</text:p>
          </table:table-cell>
        </table:table-row>
        <table:table-row table:style-name="Tableau12.1">
          <table:table-cell table:style-name="Tableau12.A1" office:value-type="string">
            <text:p text:style-name="P60">Energiahatékonyabb készülékekbe való beruházás </text:p>
          </table:table-cell>
          <table:table-cell table:style-name="Tableau12.B1" office:value-type="float" office:value="4">
            <text:p text:style-name="P66">4</text:p>
          </table:table-cell>
        </table:table-row>
        <table:table-row table:style-name="Tableau12.1">
          <table:table-cell table:style-name="Tableau12.A1" office:value-type="string">
            <text:p text:style-name="P60">Szorosabban figyelemmel kíséri az energiafogyasztást </text:p>
          </table:table-cell>
          <table:table-cell table:style-name="Tableau12.B1" office:value-type="float" office:value="5">
            <text:p text:style-name="P66">5</text:p>
          </table:table-cell>
        </table:table-row>
        <table:table-row table:style-name="Tableau12.1">
          <table:table-cell table:style-name="Tableau12.A1" office:value-type="string">
            <text:p text:style-name="P60">Összehasonlította vagy megváltoztatta energiaszolgáltatóját vagy szerződését </text:p>
          </table:table-cell>
          <table:table-cell table:style-name="Tableau12.B1" office:value-type="float" office:value="6">
            <text:p text:style-name="P66">6</text:p>
          </table:table-cell>
        </table:table-row>
        <table:table-row table:style-name="Tableau12.1">
          <table:table-cell table:style-name="Tableau12.A1" office:value-type="string">
            <text:p text:style-name="P60">Használt intelligens eszközök vagy alkalmazások az energiafelhasználás kezelésére </text:p>
          </table:table-cell>
          <table:table-cell table:style-name="Tableau12.B1" office:value-type="float" office:value="7">
            <text:p text:style-name="P66">7</text:p>
          </table:table-cell>
        </table:table-row>
        <text:soft-page-break/>
        <table:table-row table:style-name="Tableau12.1">
          <table:table-cell table:style-name="Tableau12.A1" office:value-type="string">
            <text:p text:style-name="P60">Kiigazított energiafelhasználás az alacsonyabb árak vagy a csökkentett fogyasztás előnyeinek kihasználása érdekében magasabb árakkal jellemzett órákban (pl. reggel, este) </text:p>
          </table:table-cell>
          <table:table-cell table:style-name="Tableau12.B1" office:value-type="float" office:value="8">
            <text:p text:style-name="P66">8</text:p>
          </table:table-cell>
        </table:table-row>
        <table:table-row table:style-name="Tableau12.1">
          <table:table-cell table:style-name="Tableau12.A1" office:value-type="string">
            <text:p text:style-name="P60">Megújulóenergia-megoldások (pl. napelemek) telepítése vagy telepítése </text:p>
          </table:table-cell>
          <table:table-cell table:style-name="Tableau12.B1" office:value-type="float" office:value="9">
            <text:p text:style-name="P66">9</text:p>
          </table:table-cell>
        </table:table-row>
        <table:table-row table:style-name="Tableau12.1">
          <table:table-cell table:style-name="Tableau12.A1" office:value-type="string">
            <text:p text:style-name="P60">Csatlakozott egy energiaközösséghez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Megváltoztatta közlekedési szokásait az energiafogyasztás csökkentése érdekében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Egyéb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Nincs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em tudom</text:p>
          </table:table-cell>
          <table:table-cell table:style-name="Tableau12.B1" office:value-type="float" office:value="998">
            <text:p text:style-name="P66">998</text:p>
          </table:table-cell>
        </table:table-row>
      </table:table>
      <text:p text:style-name="P23"/>
      <text:p text:style-name="P23"/>
      <text:p text:style-name="P44">Közösségi média </text:p>
      <text:p text:style-name="P23"><text:span text:style-name="T11">11.</text:span><text:span text:style-name="T10"> kérdés: Mennyire aggódik a következő kockázatok miatt, amelyekkel a gyermekek szembesülnek a közösségi médiában?</text:span> </text:p>
      <text:p text:style-name="P40">(CSAK EGY VÁLASZ - VÉLETLEN)</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Nagyon aggasztó</text:p>
          </table:table-cell>
          <table:table-cell table:style-name="Tableau13.A1" office:value-type="string">
            <text:p text:style-name="P60">Némileg aggasztó</text:p>
          </table:table-cell>
          <table:table-cell table:style-name="Tableau13.A1" office:value-type="string">
            <text:p text:style-name="P60">Nem nagyon aggódik</text:p>
          </table:table-cell>
          <table:table-cell table:style-name="Tableau13.A1" office:value-type="string">
            <text:p text:style-name="P60">Egyáltalán nem érintett</text:p>
          </table:table-cell>
          <table:table-cell table:style-name="Tableau13.A1" office:value-type="string">
            <text:p text:style-name="P60">Nem tudom</text:p>
          </table:table-cell>
        </table:table-row>
        <table:table-row table:style-name="Tableau13.1">
          <table:table-cell table:style-name="Tableau13.A2" office:value-type="float" office:value="1">
            <text:p text:style-name="P66">1</text:p>
          </table:table-cell>
          <table:table-cell table:style-name="Tableau13.A1" office:value-type="string">
            <text:p text:style-name="P60">Káros tartalomnak való kitettség (pl. erőszak, önkárosítás, szélsőségesség, káros egészségügyi vagy kozmetikai tanácsadá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Online gyermekcsábítás vagy szexuális kizsákmányolás</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yberbullying vagy zaklatá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Addiktív kialakítá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Adatvédelmi kockázatok (pl. gyermekek személyes adatainak gyűjtés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Illegális tevékenység céljából történő toborzá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kérdés: A digitális szolgáltatásokról szóló jogszabály előírja az online platformok számára, hogy jobban védjék meg a gyermekeket az olyan károktól, amelyek például az internetes zaklatás, a gyermekcsábítás, az erőszakos szélsőséges anyagoknak való kitettség, az addiktív tervezés vagy az úgynevezett nyúllyukak révén következhetnek be. Ön szerint az EU-nak az alábbi intézkedések közül melyeket kellene meghoznia a gyermekek online védelmének további megerősítése érdekében?</text:p>
      <text:p text:style-name="P41">(Csak egy válasz)</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Olyan uniós szintű szabályok elfogadása, amelyek megtiltják a közösségimédia-szolgáltatók számára, hogy szolgáltatásaikat egy bizonyos életkor alatti gyermekeknek kínálják </text:p>
          </table:table-cell>
          <table:table-cell table:style-name="Tableau14.B1" office:value-type="float" office:value="1">
            <text:p text:style-name="P66">1</text:p>
          </table:table-cell>
        </table:table-row>
        <table:table-row table:style-name="Tableau14.1">
          <table:table-cell table:style-name="Tableau14.A1" office:value-type="string">
            <text:p text:style-name="P60">Olyan uniós szintű szabályok elfogadása, amelyek arra kötelezik a közösségimédia-szolgáltatókat, hogy késleltessék a bizonyos nem biztonságos közösségi médiához való hozzáférés biztosítását bizonyos életkor alatti gyermekek számára </text:p>
          </table:table-cell>
          <table:table-cell table:style-name="Tableau14.B1" office:value-type="float" office:value="2">
            <text:p text:style-name="P66">2</text:p>
          </table:table-cell>
        </table:table-row>
        <table:table-row table:style-name="Tableau14.1">
          <table:table-cell table:style-name="Tableau14.A1" office:value-type="string">
            <text:p text:style-name="P60">A bűnüldözésre elkülönített források megerősítése </text:p>
          </table:table-cell>
          <table:table-cell table:style-name="Tableau14.B1" office:value-type="float" office:value="3">
            <text:p text:style-name="P66">3</text:p>
          </table:table-cell>
        </table:table-row>
        <table:table-row table:style-name="Tableau14.1">
          <table:table-cell table:style-name="Tableau14.A1" office:value-type="string">
            <text:p text:style-name="P60">További uniós szintű intézkedések nélkül a szülőkre és az iskolákra kell bízni a gyermekek online biztonságának kezelését </text:p>
          </table:table-cell>
          <table:table-cell table:style-name="Tableau14.B1" office:value-type="float" office:value="4">
            <text:p text:style-name="P66">4</text:p>
          </table:table-cell>
        </table:table-row>
        <table:table-row table:style-name="Tableau14.1">
          <table:table-cell table:style-name="Tableau14.A1" office:value-type="string">
            <text:p text:style-name="P60">Nincs szükség további intézkedésre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em tudom</text:p>
          </table:table-cell>
          <table:table-cell table:style-name="Tableau14.B1" office:value-type="float" office:value="998">
            <text:p text:style-name="P66">998</text:p>
          </table:table-cell>
        </table:table-row>
      </table:table>
      <text:p text:style-name="P23"><text:soft-page-break/></text:p>
      <text:p text:style-name="P45">KÉRDÉSEK A TÁJÉKOZTATÁSRÓL</text:p>
      <text:p text:style-name="P46"/>
      <text:p text:style-name="P44">13. <text:span text:style-name="T9">kérdés:</text:span> Az elmúlt hét napban milyen gyakran találkoztál olyan információval az interneten, hogy … </text:p>
      <text:p text:style-name="P40">(VÁLASZ VONALONKÉNT EGY VÁLASZ)</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Naponta vagy majdnem minden nap </text:p>
          </table:table-cell>
          <table:table-cell table:style-name="Tableau15.A1" office:value-type="string">
            <text:p text:style-name="P60">Hetente többször </text:p>
          </table:table-cell>
          <table:table-cell table:style-name="Tableau15.A1" office:value-type="string">
            <text:p text:style-name="P60">Ritkábban </text:p>
          </table:table-cell>
          <table:table-cell table:style-name="Tableau15.A1" office:value-type="string">
            <text:p text:style-name="P60">Soha </text:p>
          </table:table-cell>
          <table:table-cell table:style-name="Tableau15.A1" office:value-type="string">
            <text:p text:style-name="P60">Nem tudom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em volt biztos benne, hogy megbízható-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Hamisnak vagy félrevezetőnek vélt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Úgy véljük, hogy egy külföldi ország vagy szervezet megpróbálta befolyásolni az Ön véleményét</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KÉRJÜK MINDEN</text:p>
      <text:p text:style-name="P45">14. kérdés: Amikor olyan információkra bukkan az interneten, amelyekről úgy gondolja, hogy hamisak vagy félrevezetőek lehetnek, mit szokott tenni? </text:p>
      <text:p text:style-name="P40">(TÖBB VÁLASZ LEHETSÉGES – VÉLETLENSÉG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Figyelmen kívül hagyva </text:p>
          </table:table-cell>
          <table:table-cell table:style-name="Tableau16.B1" office:value-type="float" office:value="1">
            <text:p text:style-name="P66">1</text:p>
          </table:table-cell>
        </table:table-row>
        <table:table-row table:style-name="Tableau16.1">
          <table:table-cell table:style-name="Tableau16.A1" office:value-type="string">
            <text:p text:style-name="P60">Ellenőrizd más forrásokkal összehasonlítva </text:p>
          </table:table-cell>
          <table:table-cell table:style-name="Tableau16.B1" office:value-type="float" office:value="2">
            <text:p text:style-name="P66">2</text:p>
          </table:table-cell>
        </table:table-row>
        <table:table-row table:style-name="Tableau16.1">
          <table:table-cell table:style-name="Tableau16.A1" office:value-type="string">
            <text:p text:style-name="P60">Jelentse a platformon vagy a weboldalon </text:p>
          </table:table-cell>
          <table:table-cell table:style-name="Tableau16.B1" office:value-type="float" office:value="3">
            <text:p text:style-name="P66">3</text:p>
          </table:table-cell>
        </table:table-row>
        <table:table-row table:style-name="Tableau16.1">
          <table:table-cell table:style-name="Tableau16.A1" office:value-type="string">
            <text:p text:style-name="P60">Beszélje meg barátaival / családjával </text:p>
          </table:table-cell>
          <table:table-cell table:style-name="Tableau16.B1" office:value-type="float" office:value="4">
            <text:p text:style-name="P66">4</text:p>
          </table:table-cell>
        </table:table-row>
        <table:table-row table:style-name="Tableau16.1">
          <table:table-cell table:style-name="Tableau16.A1" office:value-type="string">
            <text:p text:style-name="P60">Ossza meg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em tudom</text:p>
          </table:table-cell>
          <table:table-cell table:style-name="Tableau16.B1" office:value-type="float" office:value="998">
            <text:p text:style-name="P66">998</text:p>
          </table:table-cell>
        </table:table-row>
      </table:table>
      <text:p text:style-name="P23"/>
      <text:p text:style-name="P44">KÉRJÜK <text:span text:style-name="T16">MINDEN</text:span></text:p>
      <text:p text:style-name="P44"><text:span text:style-name="T9">kérdés:</text:span> <text:span text:style-name="T9">A</text:span> hamis vagy félrevezető online információk negatív hatásának csökkentése érdekében előnyben kell-e részesíteni az alábbi intézkedések bármelyikét, ha vannak ilyenek? </text:p>
      <text:p text:style-name="P46">(MAX. 2 VÁLASZ – NINCS ÉS DK KIZÁRÓLAGOS – VÉLEMÉNY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Szigorúbb szabályok az online és közösségimédia-platformokra vonatkozóan </text:p>
          </table:table-cell>
          <table:table-cell table:style-name="Tableau17.B1" office:value-type="float" office:value="1">
            <text:p text:style-name="P66">1</text:p>
          </table:table-cell>
        </table:table-row>
        <table:table-row table:style-name="Tableau17.1">
          <table:table-cell table:style-name="Tableau17.A1" office:value-type="string">
            <text:p text:style-name="P60">Több oktatás és médiaműveltség a polgárok számára </text:p>
          </table:table-cell>
          <table:table-cell table:style-name="Tableau17.B1" office:value-type="float" office:value="2">
            <text:p text:style-name="P66">2</text:p>
          </table:table-cell>
        </table:table-row>
        <table:table-row table:style-name="Tableau17.1">
          <table:table-cell table:style-name="Tableau17.A1" office:value-type="string">
            <text:p text:style-name="P60">Az online tartalmak függetlenebb tényellenőrzése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zigorúbb szankciók a jogellenes online tartalmakkal és tevékenységekkel szemben </text:p>
          </table:table-cell>
          <table:table-cell table:style-name="Tableau17.B1" office:value-type="float" office:value="4">
            <text:p text:style-name="P66">4</text:p>
          </table:table-cell>
        </table:table-row>
        <table:table-row table:style-name="Tableau17.1">
          <table:table-cell table:style-name="Tableau17.A1" office:value-type="string">
            <text:p text:style-name="P60">A mesterséges intelligencia által létrehozott vagy manipulált tartalom egyértelmű címkézése </text:p>
          </table:table-cell>
          <table:table-cell table:style-name="Tableau17.B1" office:value-type="float" office:value="5">
            <text:p text:style-name="P66">5</text:p>
          </table:table-cell>
        </table:table-row>
        <table:table-row table:style-name="Tableau17.1">
          <table:table-cell table:style-name="Tableau17.A1" office:value-type="string">
            <text:p text:style-name="P60">A közösségi médiához való hozzáférés alsó korhatára </text:p>
          </table:table-cell>
          <table:table-cell table:style-name="Tableau17.B1" office:value-type="float" office:value="6">
            <text:p text:style-name="P66">6</text:p>
          </table:table-cell>
        </table:table-row>
        <table:table-row table:style-name="Tableau17.1">
          <table:table-cell table:style-name="Tableau17.A1" office:value-type="string">
            <text:p text:style-name="P60">Nincs szükség további intézkedésekre </text:p>
          </table:table-cell>
          <table:table-cell table:style-name="Tableau17.B1" office:value-type="float" office:value="7">
            <text:p text:style-name="P66">7</text:p>
          </table:table-cell>
        </table:table-row>
        <text:soft-page-break/>
        <table:table-row table:style-name="Tableau17.1">
          <table:table-cell table:style-name="Tableau17.A1" office:value-type="string">
            <text:p text:style-name="P60">Nem tudom </text:p>
          </table:table-cell>
          <table:table-cell table:style-name="Tableau17.B1" office:value-type="float" office:value="998">
            <text:p text:style-name="P66">998</text:p>
          </table:table-cell>
        </table:table-row>
      </table:table>
      <text:p text:style-name="P23"/>
      <text:p text:style-name="P23"/>
      <text:p text:style-name="P44">KÉRJÜK <text:span text:style-name="T16">MINDEN </text:span></text:p>
      <text:p text:style-name="P44"><text:span text:style-name="T16">DX</text:span> 1 Hogyan<text:span text:style-name="T9"> használja a</text:span> közösségi média platformokat, hogy információt szerezzen az aktuális<text:span text:style-name="T9"> eseményekről</text:span> vagy politikai kérdésekről? </text:p>
      <text:p text:style-name="P23">(Csak egy válasz)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Naponta többször </text:p>
          </table:table-cell>
          <table:table-cell table:style-name="Tableau18.B1" office:value-type="float" office:value="1">
            <text:p text:style-name="P66">1</text:p>
          </table:table-cell>
        </table:table-row>
        <table:table-row table:style-name="Tableau18.1">
          <table:table-cell table:style-name="Tableau18.A1" office:value-type="string">
            <text:p text:style-name="P60">Naponta egyszer </text:p>
          </table:table-cell>
          <table:table-cell table:style-name="Tableau18.B1" office:value-type="float" office:value="2">
            <text:p text:style-name="P66">2</text:p>
          </table:table-cell>
        </table:table-row>
        <table:table-row table:style-name="Tableau18.1">
          <table:table-cell table:style-name="Tableau18.A1" office:value-type="string">
            <text:p text:style-name="P60">Hetente többször </text:p>
          </table:table-cell>
          <table:table-cell table:style-name="Tableau18.B1" office:value-type="float" office:value="3">
            <text:p text:style-name="P66">3</text:p>
          </table:table-cell>
        </table:table-row>
        <table:table-row table:style-name="Tableau18.1">
          <table:table-cell table:style-name="Tableau18.A1" office:value-type="string">
            <text:p text:style-name="P60">Ritkábban</text:p>
          </table:table-cell>
          <table:table-cell table:style-name="Tableau18.B1" office:value-type="float" office:value="4">
            <text:p text:style-name="P66">4</text:p>
          </table:table-cell>
        </table:table-row>
        <table:table-row table:style-name="Tableau18.1">
          <table:table-cell table:style-name="Tableau18.A1" office:value-type="string">
            <text:p text:style-name="P60">Soha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em tudom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hu" fo:country="HU"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hu" fo:country="HU"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hu" fo:country="HU"/>
    </style:style>
    <style:style style:name="MP2" style:family="paragraph" style:parent-style-name="Footer">
      <style:paragraph-properties fo:text-align="center" style:justify-single-word="false"/>
      <style:text-properties fo:language="hu" fo:country="HU"/>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éter gyorsfelmérés </text:p>
        <text:p text:style-name="MP1">Uniós kihívások és prioritások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0:58.595000000</dc:date>
    <dc:creator>Pierre Dieumegard</dc:creator>
    <meta:editing-duration>P1DT3H22M56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3988" meta:character-count="101894" meta:non-whitespace-character-count="89079"/>
  </office:meta>
</office:document-meta>
</file>