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StyleDefaut11maigre">
      <style:paragraph-properties fo:break-before="page"/>
      <style:text-properties fo:language="nl" fo:country="NL"/>
    </style:style>
    <style:style style:name="P8" style:family="paragraph" style:parent-style-name="Titre_20_1petit">
      <style:paragraph-properties fo:break-before="page"/>
      <style:text-properties fo:language="nl" fo:country="NL"/>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nl" fo:country="NL"/>
    </style:style>
    <style:style style:name="P12" style:family="paragraph" style:parent-style-name="Footer">
      <style:paragraph-properties fo:text-align="center" style:justify-single-word="false"/>
      <style:text-properties fo:language="nl" fo:country="NL"/>
    </style:style>
    <style:style style:name="P13" style:family="paragraph" style:parent-style-name="Frame_20_contents">
      <style:text-properties fo:language="nl" fo:country="NL"/>
    </style:style>
    <style:style style:name="P14" style:family="paragraph" style:parent-style-name="Frame_20_contents">
      <style:text-properties fo:language="nl" fo:country="NL" officeooo:rsid="002e0ab7" officeooo:paragraph-rsid="002e0ab7"/>
    </style:style>
    <style:style style:name="P15" style:family="paragraph" style:parent-style-name="Frame_20_contents">
      <style:text-properties fo:font-size="10pt" fo:language="nl" fo:country="NL"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nl" fo:country="NL"/>
    </style:style>
    <style:style style:name="P17" style:family="paragraph" style:parent-style-name="Heading_20_1">
      <style:paragraph-properties fo:break-before="page"/>
      <style:text-properties fo:language="nl" fo:country="NL"/>
    </style:style>
    <style:style style:name="P18" style:family="paragraph" style:parent-style-name="Heading_20_1">
      <style:text-properties fo:language="nl" fo:country="NL"/>
    </style:style>
    <style:style style:name="P19" style:family="paragraph" style:parent-style-name="Heading_20_2">
      <style:text-properties fo:language="nl" fo:country="NL"/>
    </style:style>
    <style:style style:name="P20" style:family="paragraph" style:parent-style-name="Heading_20_2">
      <style:paragraph-properties fo:break-before="page"/>
      <style:text-properties fo:language="nl" fo:country="NL"/>
    </style:style>
    <style:style style:name="P21" style:family="paragraph" style:parent-style-name="Horizontal_20_Line">
      <style:text-properties fo:language="nl" fo:country="NL"/>
    </style:style>
    <style:style style:name="P22" style:family="paragraph" style:parent-style-name="Standard" style:master-page-name="First_20_Page">
      <style:paragraph-properties style:page-number="auto"/>
      <style:text-properties fo:font-size="20pt" fo:language="nl" fo:country="NL" style:font-size-asian="20pt" style:font-size-complex="20pt"/>
    </style:style>
    <style:style style:name="P23" style:family="paragraph" style:parent-style-name="Standard">
      <style:paragraph-properties fo:margin-top="0.099cm" fo:margin-bottom="0cm" style:contextual-spacing="false"/>
      <style:text-properties fo:font-size="9pt" fo:language="nl" fo:country="NL" officeooo:paragraph-rsid="0046ec7d" style:font-size-asian="9pt" style:font-size-complex="9pt"/>
    </style:style>
    <style:style style:name="P24" style:family="paragraph" style:parent-style-name="Standard">
      <style:paragraph-properties fo:margin-top="0.099cm" fo:margin-bottom="0cm" style:contextual-spacing="false"/>
      <style:text-properties fo:font-size="9pt" fo:language="nl" fo:country="NL" officeooo:rsid="0023dbb9" officeooo:paragraph-rsid="0046ec7d" style:font-size-asian="9pt" style:font-size-complex="9pt"/>
    </style:style>
    <style:style style:name="P25" style:family="paragraph" style:parent-style-name="Standard">
      <style:paragraph-properties fo:margin-top="0.099cm" fo:margin-bottom="0cm" style:contextual-spacing="false"/>
      <style:text-properties fo:font-size="9pt" fo:language="nl" fo:country="NL" fo:font-weight="bold" officeooo:rsid="0023dbb9" officeooo:paragraph-rsid="0046ec7d" style:font-size-asian="9pt" style:font-weight-asian="bold" style:font-size-complex="9pt" style:font-weight-complex="bold"/>
    </style:style>
    <style:style style:name="P26" style:family="paragraph" style:parent-style-name="Standard">
      <style:text-properties fo:language="nl" fo:country="NL"/>
    </style:style>
    <style:style style:name="P27" style:family="paragraph" style:parent-style-name="Standard">
      <style:paragraph-properties fo:break-before="page"/>
      <style:text-properties fo:language="nl" fo:country="NL"/>
    </style:style>
    <style:style style:name="P28" style:family="paragraph" style:parent-style-name="Standard">
      <style:paragraph-properties fo:break-before="page" style:writing-mode="lr-tb"/>
      <style:text-properties fo:language="nl" fo:country="NL"/>
    </style:style>
    <style:style style:name="P29" style:family="paragraph" style:parent-style-name="Standard">
      <style:paragraph-properties fo:margin-top="0.099cm" fo:margin-bottom="0cm" style:contextual-spacing="false"/>
      <style:text-properties fo:language="nl" fo:country="NL" officeooo:paragraph-rsid="0046ec7d"/>
    </style:style>
    <style:style style:name="P30" style:family="paragraph" style:parent-style-name="Standard">
      <style:paragraph-properties fo:break-before="page"/>
      <style:text-properties fo:language="nl" fo:country="NL" officeooo:rsid="00174026" officeooo:paragraph-rsid="00174026"/>
    </style:style>
    <style:style style:name="P31" style:family="paragraph" style:parent-style-name="Standard">
      <style:text-properties fo:language="nl" fo:country="NL" officeooo:rsid="00174026" officeooo:paragraph-rsid="00174026"/>
    </style:style>
    <style:style style:name="P32" style:family="paragraph" style:parent-style-name="Standard">
      <style:text-properties fo:language="nl" fo:country="NL" officeooo:rsid="00174026"/>
    </style:style>
    <style:style style:name="P33" style:family="paragraph" style:parent-style-name="Standard">
      <style:text-properties fo:language="nl" fo:country="NL" officeooo:paragraph-rsid="00189a05"/>
    </style:style>
    <style:style style:name="P34" style:family="paragraph" style:parent-style-name="Standard">
      <style:paragraph-properties style:writing-mode="lr-tb"/>
      <style:text-properties fo:language="nl" fo:country="NL"/>
    </style:style>
    <style:style style:name="P35" style:family="paragraph" style:parent-style-name="Standard">
      <style:text-properties fo:language="nl" fo:country="NL" officeooo:paragraph-rsid="001cc65e"/>
    </style:style>
    <style:style style:name="P36" style:family="paragraph" style:parent-style-name="Standard">
      <style:paragraph-properties style:writing-mode="lr-tb"/>
      <style:text-properties fo:language="nl" fo:country="NL" officeooo:paragraph-rsid="001e858e"/>
    </style:style>
    <style:style style:name="P37" style:family="paragraph" style:parent-style-name="Standard">
      <style:paragraph-properties fo:break-before="page" style:writing-mode="lr-tb"/>
      <style:text-properties fo:language="nl" fo:country="NL" officeooo:paragraph-rsid="001e858e"/>
    </style:style>
    <style:style style:name="P38" style:family="paragraph" style:parent-style-name="Standard">
      <style:paragraph-properties style:writing-mode="lr-tb"/>
      <style:text-properties fo:language="nl" fo:country="NL" officeooo:paragraph-rsid="00208579"/>
    </style:style>
    <style:style style:name="P39" style:family="paragraph" style:parent-style-name="Standard">
      <style:text-properties fo:language="nl" fo:country="NL" officeooo:paragraph-rsid="0022df92"/>
    </style:style>
    <style:style style:name="P40" style:family="paragraph" style:parent-style-name="Standard">
      <style:text-properties fo:language="nl" fo:country="NL" officeooo:paragraph-rsid="0024f929"/>
    </style:style>
    <style:style style:name="P41" style:family="paragraph" style:parent-style-name="Standard">
      <style:paragraph-properties fo:break-before="page"/>
      <style:text-properties fo:language="nl" fo:country="NL" officeooo:rsid="0031b773" officeooo:paragraph-rsid="0031b773"/>
    </style:style>
    <style:style style:name="P42" style:family="paragraph" style:parent-style-name="Standard">
      <style:text-properties fo:language="nl" fo:country="NL" fo:font-style="italic" officeooo:rsid="002f7f7d" officeooo:paragraph-rsid="002f7f7d" style:font-style-asian="italic" style:font-style-complex="italic"/>
    </style:style>
    <style:style style:name="P43" style:family="paragraph" style:parent-style-name="Standard">
      <style:text-properties fo:language="nl" fo:country="NL" fo:font-style="italic" officeooo:rsid="00314589" officeooo:paragraph-rsid="00314589" style:font-style-asian="italic" style:font-style-complex="italic"/>
    </style:style>
    <style:style style:name="P44" style:family="paragraph" style:parent-style-name="Standard">
      <style:text-properties fo:language="nl" fo:country="NL" fo:font-style="italic" fo:font-weight="normal" officeooo:rsid="00314589" officeooo:paragraph-rsid="00314589" style:font-style-asian="italic" style:font-weight-asian="normal" style:font-style-complex="italic" style:font-weight-complex="normal"/>
    </style:style>
    <style:style style:name="P45" style:family="paragraph" style:parent-style-name="Standard">
      <style:paragraph-properties fo:margin-left="0cm" fo:margin-right="0.437cm" fo:line-height="0.499cm" fo:text-align="start" style:justify-single-word="false" fo:orphans="0" fo:widows="0" fo:text-indent="0cm" style:auto-text-indent="false"/>
      <style:text-properties fo:language="nl" fo:country="NL" officeooo:rsid="002fa723" officeooo:paragraph-rsid="002fa723"/>
    </style:style>
    <style:style style:name="P46" style:family="paragraph" style:parent-style-name="Standard">
      <style:text-properties fo:language="nl" fo:country="NL" fo:font-weight="bold" officeooo:paragraph-rsid="00314589" style:font-weight-asian="bold" style:font-weight-complex="bold"/>
    </style:style>
    <style:style style:name="P47" style:family="paragraph" style:parent-style-name="Standard">
      <style:text-properties fo:language="nl" fo:country="NL" fo:font-weight="bold" style:font-weight-asian="bold" style:font-weight-complex="bold"/>
    </style:style>
    <style:style style:name="P48" style:family="paragraph" style:parent-style-name="Standard">
      <style:text-properties fo:language="nl" fo:country="NL" fo:font-weight="bold" officeooo:rsid="00314589" officeooo:paragraph-rsid="00314589" style:font-weight-asian="bold" style:font-weight-complex="bold"/>
    </style:style>
    <style:style style:name="P49" style:family="paragraph" style:parent-style-name="Standard">
      <style:text-properties fo:language="nl" fo:country="NL" officeooo:rsid="00314589" officeooo:paragraph-rsid="00314589"/>
    </style:style>
    <style:style style:name="P50" style:family="paragraph" style:parent-style-name="Standard">
      <style:text-properties fo:language="nl" fo:country="NL" officeooo:paragraph-rsid="00314589"/>
    </style:style>
    <style:style style:name="P51" style:family="paragraph" style:parent-style-name="Standard">
      <style:text-properties fo:font-size="22pt" fo:language="nl" fo:country="NL" fo:font-weight="bold" style:font-size-asian="22pt" style:font-weight-asian="bold" style:font-size-complex="22pt" style:font-weight-complex="bold"/>
    </style:style>
    <style:style style:name="P52" style:family="paragraph" style:parent-style-name="Standard">
      <style:text-properties fo:font-size="11pt" fo:language="nl" fo:country="NL" style:font-size-asian="11pt" style:font-size-complex="11pt"/>
    </style:style>
    <style:style style:name="P53" style:family="paragraph" style:parent-style-name="StyleDefaut11gras">
      <style:text-properties fo:language="nl" fo:country="NL"/>
    </style:style>
    <style:style style:name="P54" style:family="paragraph" style:parent-style-name="StyleDefaut11gras">
      <style:paragraph-properties fo:break-before="page"/>
      <style:text-properties fo:language="nl" fo:country="NL"/>
    </style:style>
    <style:style style:name="P55" style:family="paragraph" style:parent-style-name="StyleDefaut11grasItalique">
      <style:text-properties fo:language="nl" fo:country="NL"/>
    </style:style>
    <style:style style:name="P56" style:family="paragraph" style:parent-style-name="StyleDefaut11grasItalique">
      <style:text-properties fo:language="nl" fo:country="NL" officeooo:paragraph-rsid="00189a05"/>
    </style:style>
    <style:style style:name="P57" style:family="paragraph" style:parent-style-name="StyleDefaut11grasItalique">
      <style:paragraph-properties fo:break-before="page"/>
      <style:text-properties fo:language="nl" fo:country="NL"/>
    </style:style>
    <style:style style:name="P58" style:family="paragraph" style:parent-style-name="StyleDefaut11grasItalique">
      <style:text-properties fo:language="nl" fo:country="NL" officeooo:paragraph-rsid="0024f929"/>
    </style:style>
    <style:style style:name="P59" style:family="paragraph" style:parent-style-name="StyleDefautDecale05Sauf1">
      <style:text-properties fo:language="nl" fo:country="NL"/>
    </style:style>
    <style:style style:name="P60" style:family="paragraph" style:parent-style-name="StyleDefautDecale1cmSauf1">
      <style:text-properties fo:language="nl" fo:country="NL"/>
    </style:style>
    <style:style style:name="P61" style:family="paragraph" style:parent-style-name="Table_20_Contents">
      <style:paragraph-properties fo:text-align="start" style:justify-single-word="false"/>
      <style:text-properties fo:language="nl" fo:country="NL"/>
    </style:style>
    <style:style style:name="P62" style:family="paragraph" style:parent-style-name="Table_20_Contents">
      <loext:graphic-properties draw:fill-gradient-name="gradient" draw:fill-hatch-name="hatch"/>
      <style:paragraph-properties fo:text-align="start" style:justify-single-word="false"/>
      <style:text-properties fo:language="nl" fo:country="NL"/>
    </style:style>
    <style:style style:name="P63" style:family="paragraph" style:parent-style-name="Table_20_Contents">
      <style:text-properties fo:language="nl" fo:country="NL"/>
    </style:style>
    <style:style style:name="P64" style:family="paragraph" style:parent-style-name="Table_20_Contents">
      <loext:graphic-properties draw:fill-gradient-name="gradient" draw:fill-hatch-name="hatch"/>
      <style:text-properties fo:language="nl" fo:country="NL"/>
    </style:style>
    <style:style style:name="P65" style:family="paragraph" style:parent-style-name="Table_20_Contents">
      <style:paragraph-properties fo:text-align="center" style:justify-single-word="false"/>
      <style:text-properties fo:language="nl" fo:country="NL" style:text-underline-style="solid" style:text-underline-width="auto" style:text-underline-color="font-color"/>
    </style:style>
    <style:style style:name="P66" style:family="paragraph" style:parent-style-name="Table_20_Contents">
      <style:paragraph-properties fo:text-align="center" style:justify-single-word="false"/>
      <style:text-properties fo:language="nl" fo:country="NL"/>
    </style:style>
    <style:style style:name="P67" style:family="paragraph" style:parent-style-name="Table_20_Contents">
      <style:paragraph-properties fo:text-align="end" style:justify-single-word="false"/>
      <style:text-properties fo:language="nl" fo:country="NL"/>
    </style:style>
    <style:style style:name="P68" style:family="paragraph" style:parent-style-name="Table_20_Contents">
      <loext:graphic-properties draw:fill-gradient-name="gradient" draw:fill-hatch-name="hatch"/>
      <style:paragraph-properties fo:text-align="end" style:justify-single-word="false"/>
      <style:text-properties fo:language="nl" fo:country="NL"/>
    </style:style>
    <style:style style:name="P69" style:family="paragraph" style:parent-style-name="Table_20_Contents">
      <style:paragraph-properties fo:text-align="end" style:justify-single-word="false"/>
      <style:text-properties fo:language="nl" fo:country="NL" fo:font-weight="bold"/>
    </style:style>
    <style:style style:name="P70" style:family="paragraph" style:parent-style-name="Table_20_Contents">
      <style:paragraph-properties fo:text-align="center" style:justify-single-word="false"/>
      <style:text-properties fo:language="nl" fo:country="NL" fo:font-weight="bold"/>
    </style:style>
    <style:style style:name="P71" style:family="paragraph" style:parent-style-name="Table_20_Contents">
      <style:paragraph-properties fo:text-align="start" style:justify-single-word="false"/>
      <style:text-properties fo:language="nl" fo:country="NL" fo:font-weight="bold"/>
    </style:style>
    <style:style style:name="P72" style:family="paragraph" style:parent-style-name="Table_20_Contents">
      <style:text-properties fo:language="nl" fo:country="NL" officeooo:rsid="00314589" officeooo:paragraph-rsid="00314589"/>
    </style:style>
    <style:style style:name="P73" style:family="paragraph" style:parent-style-name="Table_20_Contents">
      <style:paragraph-properties style:writing-mode="lr-tb"/>
      <style:text-properties fo:language="nl" fo:country="NL"/>
    </style:style>
    <style:style style:name="P74" style:family="paragraph" style:parent-style-name="Table_20_Contents">
      <style:text-properties fo:language="nl" fo:country="NL" officeooo:paragraph-rsid="00314589"/>
    </style:style>
    <style:style style:name="P75" style:family="paragraph" style:parent-style-name="Table_20_Contents">
      <style:paragraph-properties fo:text-align="start" style:justify-single-word="false"/>
      <style:text-properties fo:color="#000000" loext:opacity="100%" fo:font-size="8pt" fo:language="nl" fo:country="NL" fo:font-weight="bold" style:font-size-asian="8pt" style:font-size-complex="8pt"/>
    </style:style>
    <style:style style:name="P76" style:family="paragraph" style:parent-style-name="Table_20_Contents">
      <style:paragraph-properties fo:text-align="center" style:justify-single-word="false"/>
      <style:text-properties fo:color="#000000" loext:opacity="100%" fo:font-size="8pt" fo:language="nl" fo:country="NL" fo:font-weight="bold" style:font-size-asian="8pt" style:font-size-complex="8pt"/>
    </style:style>
    <style:style style:name="P77" style:family="paragraph" style:parent-style-name="Table_20_Contents">
      <style:text-properties fo:color="#000000" loext:opacity="100%" fo:font-size="8pt" fo:language="nl" fo:country="NL" style:font-size-asian="8pt" style:font-size-complex="8pt"/>
    </style:style>
    <style:style style:name="P78" style:family="paragraph" style:parent-style-name="Table_20_Contents">
      <style:paragraph-properties fo:text-align="start" style:justify-single-word="false"/>
      <style:text-properties fo:color="#3d3c3e" loext:opacity="100%" fo:font-size="8pt" fo:language="nl" fo:country="NL" fo:font-style="italic" style:font-size-asian="8pt" style:font-size-complex="8pt"/>
    </style:style>
    <style:style style:name="P79" style:family="paragraph" style:parent-style-name="Table_20_Contents">
      <style:paragraph-properties fo:text-align="center" style:justify-single-word="false"/>
      <style:text-properties fo:color="#3d3c3e" loext:opacity="100%" fo:font-size="8pt" fo:language="nl" fo:country="NL" fo:font-weight="bold" style:font-size-asian="8pt" style:font-size-complex="8pt"/>
    </style:style>
    <style:style style:name="P80" style:family="paragraph" style:parent-style-name="Table_20_Contents">
      <style:paragraph-properties fo:text-align="start" style:justify-single-word="false"/>
      <style:text-properties fo:color="#3d3c3e" loext:opacity="100%" fo:font-size="8pt" fo:language="nl" fo:country="NL" style:font-size-asian="8pt" style:font-size-complex="8pt"/>
    </style:style>
    <style:style style:name="P81" style:family="paragraph" style:parent-style-name="Table_20_Contents">
      <style:paragraph-properties fo:text-align="center" style:justify-single-word="false"/>
      <style:text-properties fo:color="#3d3c3e" loext:opacity="100%" fo:font-size="8pt" fo:language="nl" fo:country="NL"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nl" fo:country="NL" fo:font-weight="bold" style:font-size-asian="8pt" style:font-size-complex="8pt"/>
    </style:style>
    <style:style style:name="P83" style:family="paragraph" style:parent-style-name="Table_20_Contents">
      <style:paragraph-properties fo:text-align="center" style:justify-single-word="false"/>
      <style:text-properties fo:color="#ffffff" loext:opacity="100%" fo:font-size="8pt" fo:language="nl" fo:country="NL" style:font-size-asian="8pt" style:font-size-complex="8pt"/>
    </style:style>
    <style:style style:name="P84" style:family="paragraph" style:parent-style-name="Table_20_Contents">
      <style:paragraph-properties fo:text-align="start" style:justify-single-word="false"/>
      <style:text-properties fo:font-size="7pt" fo:language="nl" fo:country="NL"/>
    </style:style>
    <style:style style:name="P85" style:family="paragraph" style:parent-style-name="Table_20_Contents">
      <style:text-properties fo:font-size="7pt" fo:language="nl" fo:country="NL"/>
    </style:style>
    <style:style style:name="P86" style:family="paragraph" style:parent-style-name="Table_20_Contents">
      <style:paragraph-properties fo:text-align="end" style:justify-single-word="false"/>
      <style:text-properties fo:font-size="7pt" fo:language="nl" fo:country="NL"/>
    </style:style>
    <style:style style:name="P87" style:family="paragraph" style:parent-style-name="Table_20_Contents">
      <style:text-properties fo:font-size="2pt" fo:language="nl" fo:country="NL" style:font-size-asian="2pt" style:font-size-complex="2pt"/>
    </style:style>
    <style:style style:name="P88" style:family="paragraph" style:parent-style-name="Table_20_Contents">
      <loext:graphic-properties draw:fill-gradient-name="gradient" draw:fill-hatch-name="hatch"/>
      <style:text-properties fo:font-size="2pt" fo:language="nl" fo:country="NL" style:font-size-asian="2pt" style:font-size-complex="2pt"/>
    </style:style>
    <style:style style:name="P8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1"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2" style:family="paragraph">
      <style:paragraph-properties fo:margin-left="0cm" fo:margin-right="0cm" fo:margin-top="0cm" fo:margin-bottom="0cm" fo:line-height="100%" fo:text-align="start" fo:text-indent="0cm" style:writing-mode="lr-tb"/>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7" style:family="paragraph">
      <style:paragraph-properties fo:margin-left="0cm" fo:margin-right="0cm" fo:margin-top="0cm" fo:margin-bottom="0cm" fo:line-height="100%" fo:text-indent="0cm"/>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3"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7" style:family="paragraph">
      <style:paragraph-properties fo:margin-left="0cm" fo:margin-right="0cm" fo:margin-top="0cm" fo:margin-bottom="0cm" fo:line-height="100%" fo:text-indent="0cm" style:writing-mode="lr-tb"/>
    </style:style>
    <style:style style:name="P108"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4"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8" style:family="paragraph">
      <style:paragraph-properties fo:margin-left="0cm" fo:margin-right="0cm" fo:margin-top="0cm" fo:margin-bottom="0cm" fo:line-height="100%" fo:text-align="end" fo:text-indent="0cm" style:writing-mode="lr-tb"/>
    </style:style>
    <style:style style:name="P11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6"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7" style:family="paragraph">
      <style:paragraph-properties fo:margin-left="0cm" fo:margin-right="0cm" fo:margin-top="0cm" fo:margin-bottom="0cm" fo:line-height="100%" fo:text-align="end" fo:text-indent="0cm"/>
    </style:style>
    <style:style style:name="P12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3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1"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40"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1"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4"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5" style:family="paragraph">
      <style:paragraph-properties fo:margin-left="0cm" fo:margin-right="0cm" fo:margin-top="0cm" fo:margin-bottom="0cm" fo:line-height="100%" fo:text-align="center" fo:text-indent="0cm" style:writing-mode="lr-tb"/>
    </style:style>
    <style:style style:name="P146"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7" style:family="paragraph">
      <style:paragraph-properties fo:margin-left="0cm" fo:margin-right="0cm" fo:margin-top="0cm" fo:margin-bottom="0cm" fo:line-height="100%" fo:text-align="center" fo:text-indent="0cm"/>
    </style:style>
    <style:style style:name="P148"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1" style:family="paragraph">
      <loext:graphic-properties draw:fill="none" draw:fill-color="#ffffff"/>
      <style:paragraph-properties style:writing-mode="lr-tb"/>
      <style:text-properties fo:font-size="7pt" style:font-size-asian="7pt" style:font-size-complex="7pt"/>
    </style:style>
    <style:style style:name="P15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78ee8"/>
    </style:style>
    <style:style style:name="T5" style:family="text">
      <style:text-properties officeooo:rsid="002afb2e"/>
    </style:style>
    <style:style style:name="T6" style:family="text">
      <style:text-properties officeooo:rsid="002ca9bf"/>
    </style:style>
    <style:style style:name="T7" style:family="text">
      <style:text-properties officeooo:rsid="002f7f7d"/>
    </style:style>
    <style:style style:name="T8" style:family="text">
      <style:text-properties fo:color="#000000" loext:opacity="100%" style:font-name="Calibri5" fo:font-size="11pt" fo:font-weight="bold" style:font-size-asian="11pt" style:font-weight-asian="bold" style:text-scale="100%"/>
    </style:style>
    <style:style style:name="T9" style:family="text">
      <style:text-properties fo:color="#000000" loext:opacity="100%" style:font-name="Calibri5" fo:font-size="11pt" fo:font-weight="bold" officeooo:rsid="00314589" style:font-size-asian="11pt" style:font-weight-asian="bold" style:text-scale="100%"/>
    </style:style>
    <style:style style:name="T10" style:family="text">
      <style:text-properties officeooo:rsid="00314589"/>
    </style:style>
    <style:style style:name="T11" style:family="text">
      <style:text-properties fo:font-weight="bold" style:font-weight-asian="bold" style:font-weight-complex="bold"/>
    </style:style>
    <style:style style:name="T12" style:family="text">
      <style:text-properties fo:font-weight="bold" officeooo:rsid="00314589" style:font-weight-asian="bold" style:font-weight-complex="bold"/>
    </style:style>
    <style:style style:name="T13" style:family="text">
      <style:text-properties officeooo:rsid="00330688"/>
    </style:style>
    <style:style style:name="T14" style:family="text">
      <style:text-properties style:font-name="Calibri4" officeooo:rsid="00330688" style:font-name-asian="Calibri4" style:font-name-complex="Calibri4"/>
    </style:style>
    <style:style style:name="T15" style:family="text">
      <style:text-properties officeooo:rsid="0039700e"/>
    </style:style>
    <style:style style:name="T16" style:family="text">
      <style:text-properties officeooo:rsid="003d5d27"/>
    </style:style>
    <style:style style:name="T17" style:family="text">
      <style:text-properties officeooo:rsid="003dab3a"/>
    </style:style>
    <style:style style:name="T18" style:family="text">
      <style:text-properties officeooo:rsid="00430c31"/>
    </style:style>
    <style:style style:name="T19" style:family="text">
      <style:text-properties fo:font-size="10pt" fo:language="en" fo:country="GB" style:font-size-asian="10pt" style:font-size-complex="10pt"/>
    </style:style>
    <style:style style:name="T20" style:family="text">
      <style:text-properties fo:font-size="10pt" fo:language="en" fo:country="GB" officeooo:rsid="008f454e" style:font-size-asian="10pt" style:font-size-complex="10pt"/>
    </style:style>
    <style:style style:name="T21" style:family="text">
      <style:text-properties fo:font-size="10pt" style:font-size-asian="10pt" style:font-size-complex="10pt"/>
    </style:style>
    <style:style style:name="T22" style:family="text">
      <style:text-properties fo:font-size="10pt" officeooo:rsid="008f454e" style:font-size-asian="10pt" style:font-size-complex="10pt"/>
    </style:style>
    <style:style style:name="T23" style:family="text">
      <style:text-properties fo:font-size="10pt" fo:language="nl" fo:country="NL" style:font-size-asian="10pt" style:font-size-complex="10pt"/>
    </style:style>
    <style:style style:name="T24" style:family="text">
      <style:text-properties fo:font-size="10pt" fo:language="nl" fo:country="NL" officeooo:rsid="008f454e" style:font-size-asian="10pt" style:font-size-complex="10pt"/>
    </style:style>
    <style:style style:name="T25" style:family="text">
      <style:text-properties fo:font-size="9pt" fo:language="en" fo:country="GB" style:font-size-asian="9pt" style:font-size-complex="9pt"/>
    </style:style>
    <style:style style:name="T26" style:family="text">
      <style:text-properties fo:font-size="9pt" fo:language="en" fo:country="GB" officeooo:rsid="0072664e" style:font-size-asian="9pt" style:font-size-complex="9pt"/>
    </style:style>
    <style:style style:name="T27" style:family="text">
      <style:text-properties fo:font-size="9pt" fo:language="en" fo:country="GB" officeooo:rsid="0023dbb9" style:font-size-asian="9pt" style:font-size-complex="9pt"/>
    </style:style>
    <style:style style:name="T28" style:family="text">
      <style:text-properties fo:font-size="9pt" fo:language="en" fo:country="GB" officeooo:rsid="0091e4f1" style:font-size-asian="9pt" style:font-size-complex="9pt"/>
    </style:style>
    <style:style style:name="T29" style:family="text">
      <style:text-properties fo:font-size="9pt" fo:language="en" fo:country="GB" officeooo:rsid="009b1774" style:font-size-asian="9pt" style:font-size-complex="9pt"/>
    </style:style>
    <style:style style:name="T30" style:family="text">
      <style:text-properties fo:font-size="9pt" fo:language="en" fo:country="GB" officeooo:rsid="00ab31f3" style:font-size-asian="9pt" style:font-size-complex="9pt"/>
    </style:style>
    <style:style style:name="T31" style:family="text">
      <style:text-properties fo:font-size="9pt" fo:language="en" fo:country="GB" officeooo:rsid="009b9fcc" style:font-size-asian="9pt" style:font-size-complex="9pt"/>
    </style:style>
    <style:style style:name="T32" style:family="text">
      <style:text-properties fo:font-size="9pt" fo:language="en" fo:country="GB" officeooo:rsid="00b3958c" style:font-size-asian="9pt" style:font-size-complex="9pt"/>
    </style:style>
    <style:style style:name="T33" style:family="text">
      <style:text-properties fo:font-size="9pt" fo:language="en" fo:country="GB" officeooo:rsid="00c2af9c" style:font-size-asian="9pt" style:font-size-complex="9pt"/>
    </style:style>
    <style:style style:name="T34" style:family="text">
      <style:text-properties fo:font-size="9pt" fo:language="en" fo:country="GB" fo:font-weight="bold" style:font-size-asian="9pt" style:font-weight-asian="bold" style:font-size-complex="9pt" style:font-weight-complex="bold"/>
    </style:style>
    <style:style style:name="T35" style:family="text">
      <style:text-properties fo:font-size="9pt" fo:language="en" fo:country="GB" fo:font-weight="bold" officeooo:rsid="0070cdc6" style:font-size-asian="9pt" style:font-weight-asian="bold" style:font-size-complex="9pt" style:font-weight-complex="bold"/>
    </style:style>
    <style:style style:name="T36" style:family="text">
      <style:text-properties fo:font-size="9pt" fo:language="en" fo:country="GB" fo:font-weight="bold" officeooo:rsid="0072664e" style:font-size-asian="9pt" style:font-weight-asian="bold" style:font-size-complex="9pt" style:font-weight-complex="bold"/>
    </style:style>
    <style:style style:name="T37" style:family="text">
      <style:text-properties fo:font-size="9pt" style:font-size-asian="9pt" style:font-size-complex="9pt"/>
    </style:style>
    <style:style style:name="T38" style:family="text">
      <style:text-properties fo:font-size="9pt" officeooo:rsid="0072664e" style:font-size-asian="9pt" style:font-size-complex="9pt"/>
    </style:style>
    <style:style style:name="T39" style:family="text">
      <style:text-properties fo:font-size="9pt" officeooo:rsid="00b3958c" style:font-size-asian="9pt" style:font-size-complex="9pt"/>
    </style:style>
    <style:style style:name="T40" style:family="text">
      <style:text-properties fo:font-size="9pt" officeooo:rsid="0023dbb9" style:font-size-asian="9pt" style:font-size-complex="9pt"/>
    </style:style>
    <style:style style:name="T41" style:family="text">
      <style:text-properties fo:font-size="9pt" officeooo:rsid="009b1774" style:font-size-asian="9pt" style:font-size-complex="9pt"/>
    </style:style>
    <style:style style:name="T42" style:family="text">
      <style:text-properties fo:font-size="9pt" officeooo:rsid="00ab31f3" style:font-size-asian="9pt" style:font-size-complex="9pt"/>
    </style:style>
    <style:style style:name="T43" style:family="text">
      <style:text-properties fo:font-size="9pt" officeooo:rsid="009b9fcc" style:font-size-asian="9pt" style:font-size-complex="9pt"/>
    </style:style>
    <style:style style:name="T44" style:family="text">
      <style:text-properties fo:font-size="9pt" officeooo:rsid="00c2af9c" style:font-size-asian="9pt" style:font-size-complex="9pt"/>
    </style:style>
    <style:style style:name="T45" style:family="text">
      <style:text-properties fo:font-size="9pt" officeooo:rsid="0091e4f1" style:font-size-asian="9pt" style:font-size-complex="9pt"/>
    </style:style>
    <style:style style:name="T46" style:family="text">
      <style:text-properties fo:font-size="9pt" fo:font-weight="bold" style:font-size-asian="9pt" style:font-weight-asian="bold" style:font-size-complex="9pt" style:font-weight-complex="bold"/>
    </style:style>
    <style:style style:name="T47" style:family="text">
      <style:text-properties fo:font-size="9pt" fo:font-weight="bold" officeooo:rsid="0070cdc6" style:font-size-asian="9pt" style:font-weight-asian="bold" style:font-size-complex="9pt" style:font-weight-complex="bold"/>
    </style:style>
    <style:style style:name="T48" style:family="text">
      <style:text-properties fo:font-size="9pt" fo:font-weight="bold" officeooo:rsid="0072664e" style:font-size-asian="9pt" style:font-weight-asian="bold" style:font-size-complex="9pt" style:font-weight-complex="bold"/>
    </style:style>
    <style:style style:name="T49" style:family="text">
      <style:text-properties fo:font-size="9pt" fo:language="nl" fo:country="NL" style:font-size-asian="9pt" style:font-size-complex="9pt"/>
    </style:style>
    <style:style style:name="T50" style:family="text">
      <style:text-properties fo:font-size="9pt" fo:language="nl" fo:country="NL" officeooo:rsid="0023dbb9" style:font-size-asian="9pt" style:font-size-complex="9pt"/>
    </style:style>
    <style:style style:name="T51" style:family="text">
      <style:text-properties fo:font-size="9pt" fo:language="nl" fo:country="NL" officeooo:rsid="0072664e" style:font-size-asian="9pt" style:font-size-complex="9pt"/>
    </style:style>
    <style:style style:name="T52" style:family="text">
      <style:text-properties fo:font-size="9pt" fo:language="nl" fo:country="NL" officeooo:rsid="00ab31f3" style:font-size-asian="9pt" style:font-size-complex="9pt"/>
    </style:style>
    <style:style style:name="T53" style:family="text">
      <style:text-properties fo:font-size="9pt" fo:language="nl" fo:country="NL" officeooo:rsid="00b3958c" style:font-size-asian="9pt" style:font-size-complex="9pt"/>
    </style:style>
    <style:style style:name="T54" style:family="text">
      <style:text-properties fo:font-size="9pt" fo:language="nl" fo:country="NL" officeooo:rsid="00c2af9c" style:font-size-asian="9pt" style:font-size-complex="9pt"/>
    </style:style>
    <style:style style:name="T55" style:family="text">
      <style:text-properties fo:font-size="9pt" fo:language="nl" fo:country="NL" officeooo:rsid="0091e4f1" style:font-size-asian="9pt" style:font-size-complex="9pt"/>
    </style:style>
    <style:style style:name="T56" style:family="text">
      <style:text-properties style:text-underline-style="solid" style:text-underline-width="auto" style:text-underline-color="font-color"/>
    </style:style>
    <style:style style:name="T57" style:family="text">
      <style:text-properties style:font-name="Calibri2" fo:font-size="9pt" fo:language="en" fo:country="GB" style:font-size-asian="9pt" style:font-size-complex="9pt"/>
    </style:style>
    <style:style style:name="T58" style:family="text">
      <style:text-properties style:font-name="Calibri2" fo:font-size="9pt" fo:language="en" fo:country="GB" officeooo:rsid="0023dbb9" style:font-size-asian="9pt" style:font-size-complex="9pt"/>
    </style:style>
    <style:style style:name="T59" style:family="text">
      <style:text-properties style:font-name="Calibri2" fo:font-size="9pt" fo:language="en" fo:country="GB" officeooo:rsid="00b13b9b" style:font-size-asian="9pt" style:font-size-complex="9pt"/>
    </style:style>
    <style:style style:name="T60" style:family="text">
      <style:text-properties style:font-name="Calibri2" fo:font-size="9pt" fo:language="en" fo:country="GB" officeooo:rsid="0091e4f1" style:font-size-asian="9pt" style:font-size-complex="9pt"/>
    </style:style>
    <style:style style:name="T61" style:family="text">
      <style:text-properties style:font-name="Calibri2" fo:font-size="9pt" fo:language="en" fo:country="GB" officeooo:rsid="009b1774" style:font-size-asian="9pt" style:font-size-complex="9pt"/>
    </style:style>
    <style:style style:name="T62" style:family="text">
      <style:text-properties style:font-name="Calibri2" fo:font-size="9pt" style:font-size-asian="9pt" style:font-size-complex="9pt"/>
    </style:style>
    <style:style style:name="T63" style:family="text">
      <style:text-properties style:font-name="Calibri2" fo:font-size="9pt" officeooo:rsid="0023dbb9" style:font-size-asian="9pt" style:font-size-complex="9pt"/>
    </style:style>
    <style:style style:name="T64" style:family="text">
      <style:text-properties style:font-name="Calibri2" fo:font-size="9pt" officeooo:rsid="00b13b9b" style:font-size-asian="9pt" style:font-size-complex="9pt"/>
    </style:style>
    <style:style style:name="T65" style:family="text">
      <style:text-properties style:font-name="Calibri2" fo:font-size="9pt" officeooo:rsid="0091e4f1" style:font-size-asian="9pt" style:font-size-complex="9pt"/>
    </style:style>
    <style:style style:name="T66" style:family="text">
      <style:text-properties style:font-name="Calibri2" fo:font-size="9pt" officeooo:rsid="009b1774" style:font-size-asian="9pt" style:font-size-complex="9pt"/>
    </style:style>
    <style:style style:name="T67" style:family="text">
      <style:text-properties style:font-name="Calibri2" fo:font-size="9pt" fo:language="nl" fo:country="NL" style:font-size-asian="9pt" style:font-size-complex="9pt"/>
    </style:style>
    <style:style style:name="T68" style:family="text">
      <style:text-properties style:font-name="Calibri2" fo:font-size="9pt" fo:language="nl" fo:country="NL" officeooo:rsid="0023dbb9" style:font-size-asian="9pt" style:font-size-complex="9pt"/>
    </style:style>
    <style:style style:name="T69" style:family="text">
      <style:text-properties style:font-name="Calibri2" fo:font-size="9pt" fo:language="nl" fo:country="NL" officeooo:rsid="00b13b9b" style:font-size-asian="9pt" style:font-size-complex="9pt"/>
    </style:style>
    <style:style style:name="T70" style:family="text">
      <style:text-properties style:font-name="Calibri2" fo:font-size="9pt" fo:language="nl" fo:country="NL" officeooo:rsid="0091e4f1" style:font-size-asian="9pt" style:font-size-complex="9pt"/>
    </style:style>
    <style:style style:name="T71" style:family="text">
      <style:text-properties style:font-name="Calibri2" fo:font-size="9pt" fo:language="nl" fo:country="NL" officeooo:rsid="009b1774" style:font-size-asian="9pt" style:font-size-complex="9pt"/>
    </style:style>
    <style:style style:name="T72" style:family="text">
      <style:text-properties officeooo:rsid="0072664e"/>
    </style:style>
    <style:style style:name="T73" style:family="text">
      <style:text-properties fo:language="nl" fo:country="NL"/>
    </style:style>
    <style:style style:name="T74"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5"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6"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8"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9"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81"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2"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83"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84"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5"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6"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7"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8"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9"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0"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91"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92"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3"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4"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95"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96"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7"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8"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9"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100"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101"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2"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3"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5"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9"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10"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11"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12"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3"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14"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15"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6"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7"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8"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9"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20"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1"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2"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23"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25"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26"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7"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8"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9"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30"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31"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32" style:family="text">
      <style:text-properties fo:font-size="7pt" style:font-size-asian="7pt" style:font-size-complex="7pt"/>
    </style:style>
    <style:style style:name="T133"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2" svg:width="2.946cm" svg:height="1.876cm" svg:x="3.443cm" svg:y="0.551cm"><draw:text-box><text:p text:style-name="P92"><text:span text:style-name="T133">Europese Commissie</text:span></text:p><text:p text:style-name="P92"><text:span text:style-name="T133"/></text:p></draw:text-box></draw:frame></draw:g><draw:g draw:style-name="gr26"><draw:polygon draw:style-name="gr291" draw:text-style-name="P153" svg:width="1.397cm" svg:height="0.819cm" svg:x="0.792cm" svg:y="0.605cm" svg:viewBox="0 0 1398 820" draw:points="1397,820 0,820 0,0 1397,0 1398,0 1398,820"><text:p/></draw:polygon><draw:polygon draw:style-name="gr292" draw:text-style-name="P154" svg:width="0.127cm" svg:height="0.111cm" svg:x="1.427cm" svg:y="0.688cm" svg:viewBox="0 0 128 112" draw:points="63,85 24,112 39,69 0,43 49,43 63,0 78,43 128,43 87,69 103,112"><text:p/></draw:polygon><draw:polygon draw:style-name="gr292" draw:text-style-name="P154" svg:width="0.127cm" svg:height="0.106cm" svg:x="1.427cm" svg:y="1.234cm" svg:viewBox="0 0 128 107" draw:points="63,82 24,107 39,66 0,40 49,40 63,0 77,40 128,40 87,66 103,107"><text:p/></draw:polygon><draw:polygon draw:style-name="gr292" draw:text-style-name="P154" svg:width="0.127cm" svg:height="0.107cm" svg:x="1.582cm" svg:y="1.197cm" svg:viewBox="0 0 128 108" draw:points="64,82 24,108 39,67 0,40 49,40 64,0 78,40 128,40 87,67 104,108"><text:p/></draw:polygon><draw:polygon draw:style-name="gr292" draw:text-style-name="P154" svg:width="0.127cm" svg:height="0.107cm" svg:x="1.582cm" svg:y="0.725cm" svg:viewBox="0 0 128 108" draw:points="64,83 24,108 39,67 0,41 49,41 64,0 78,41 128,41 87,67 104,108"><text:p/></draw:polygon><draw:polygon draw:style-name="gr292" draw:text-style-name="P154" svg:width="0.127cm" svg:height="0.107cm" svg:x="1.7cm" svg:y="0.823cm" svg:viewBox="0 0 128 108" draw:points="63,83 24,108 39,67 0,41 49,41 63,0 79,41 128,41 88,67 103,108"><text:p/></draw:polygon><draw:polygon draw:style-name="gr292" draw:text-style-name="P154" svg:width="0.127cm" svg:height="0.107cm" svg:x="1.7cm" svg:y="1.099cm" svg:viewBox="0 0 128 108" draw:points="63,83 24,108 39,67 0,40 49,40 63,0 79,40 128,40 88,67 103,108"><text:p/></draw:polygon><draw:polygon draw:style-name="gr292" draw:text-style-name="P154" svg:width="0.127cm" svg:height="0.107cm" svg:x="1.74cm" svg:y="0.958cm" svg:viewBox="0 0 128 108" draw:points="65,82 24,108 39,66 0,40 49,40 65,0 79,40 128,40 88,66 103,108"><text:p/></draw:polygon><draw:polygon draw:style-name="gr292" draw:text-style-name="P154" svg:width="0.127cm" svg:height="0.106cm" svg:x="1.27cm" svg:y="0.725cm" svg:viewBox="0 0 128 107" draw:points="65,82 26,107 41,66 0,40 50,40 65,0 79,40 128,40 88,66 103,107"><text:p/></draw:polygon><draw:polygon draw:style-name="gr292" draw:text-style-name="P154" svg:width="0.127cm" svg:height="0.106cm" svg:x="1.159cm" svg:y="0.824cm" svg:viewBox="0 0 128 107" draw:points="65,82 26,107 41,66 0,40 50,40 65,0 79,40 128,40 88,66 103,107"><text:p/></draw:polygon><draw:polygon draw:style-name="gr292" draw:text-style-name="P154" svg:width="0.127cm" svg:height="0.107cm" svg:x="1.12cm" svg:y="0.959cm" svg:viewBox="0 0 128 108" draw:points="65,81 24,108 41,66 0,40 50,40 65,0 79,40 128,40 88,66 103,108"><text:p/></draw:polygon><draw:polygon draw:style-name="gr292" draw:text-style-name="P154" svg:width="0.127cm" svg:height="0.107cm" svg:x="1.159cm" svg:y="1.099cm" svg:viewBox="0 0 128 108" draw:points="65,82 26,108 41,67 0,40 50,40 65,0 79,40 128,40 88,67 103,108"><text:p/></draw:polygon><draw:polygon draw:style-name="gr292" draw:text-style-name="P154" svg:width="0.127cm" svg:height="0.107cm" svg:x="1.275cm" svg:y="1.197cm" svg:viewBox="0 0 128 108" draw:points="64,83 26,108 41,67 0,40 50,40 64,0 79,40 128,40 88,67 103,108"><text:p/></draw:polygon><draw:path draw:style-name="gr293" draw:text-style-name="P155" svg:width="0.97cm" svg:height="0.718cm" svg:x="2.404cm" svg:y="0.018cm" svg:viewBox="0 0 971 719" svg:d="M0 0c0 0 287 402 340 475 52 74 113 132 325 172 213 39 306 58 306 58v14c0 0-135-25-309-59-173-34-245-46-325-142-65-81-337-441-337-441z"><text:p/></draw:path><draw:path draw:style-name="gr293" draw:text-style-name="P155" svg:width="0.97cm" svg:height="0.491cm" svg:x="2.404cm" svg:y="0.478cm" svg:viewBox="0 0 971 492" svg:d="M0 1c0 0 261 241 337 309 81 74 184 101 326 123 136 21 308 46 308 46v13c0 0-162-23-308-45-143-21-244-33-326-100-75-59-337-276-337-276v-71z"><text:p/></draw:path><draw:path draw:style-name="gr293" draw:text-style-name="P155" svg:width="0.97cm" svg:height="0.442cm" svg:x="2.404cm" svg:y="0.584cm" svg:viewBox="0 0 971 443" svg:d="M0 0c0 0 248 203 337 272 82 64 148 83 327 111s307 46 307 46v14c0 0-163-23-308-43-145-21-238-29-326-92-101-71-337-241-337-241z"><text:p/></draw:path><draw:path draw:style-name="gr293" draw:text-style-name="P155" svg:width="0.97cm" svg:height="0.386cm" svg:x="2.404cm" svg:y="0.702cm" svg:viewBox="0 0 971 387" svg:d="M0 0c0 0 283 198 337 233 53 34 124 75 328 101 202 26 306 38 306 38v15c0 0-184-23-306-37-123-13-217-19-327-83-107-63-338-205-338-205z"><text:p/></draw:path><draw:path draw:style-name="gr293" draw:text-style-name="P155" svg:width="0.97cm" svg:height="0.333cm" svg:x="2.404cm" svg:y="0.815cm" svg:viewBox="0 0 971 334" svg:d="M0 0c0 0 284 167 339 194 53 25 118 69 326 92 207 23 306 34 306 34v14c0 0-172-17-307-29-135-13-226-30-327-78-100-48-337-170-337-170z"><text:p/></draw:path><draw:path draw:style-name="gr293" draw:text-style-name="P155" svg:width="0.97cm" svg:height="0.278cm" svg:x="2.404cm" svg:y="0.923cm" svg:viewBox="0 0 971 279" svg:d="M0 0c0 0 251 120 337 158 96 42 177 62 327 77 145 16 307 31 307 31v13c0 0-149-13-307-27-158-13-212-19-327-63-101-41-337-137-337-137z"><text:p/></draw:path><draw:path draw:style-name="gr293" draw:text-style-name="P155" svg:width="0.97cm" svg:height="0.225cm" svg:x="2.404cm" svg:y="1.034cm" svg:viewBox="0 0 971 226" svg:d="M0 0c0 0 199 75 339 124 138 48 244 53 326 61 37 3 306 27 306 27v14c0 0-161-11-306-23-146-11-209-16-327-50-119-35-338-102-338-102z"><text:p/></draw:path><draw:path draw:style-name="gr293" draw:text-style-name="P155" svg:width="0.97cm" svg:height="0.168cm" svg:x="2.404cm" svg:y="1.15cm" svg:viewBox="0 0 971 169" svg:d="M0 0c0 0 201 55 338 86 138 33 263 46 327 49 63 4 306 21 306 21v13c0 0-139-8-307-19-136-8-246-17-327-33-89-17-337-69-337-69z"><text:p/></draw:path><draw:path draw:style-name="gr293" draw:text-style-name="P155" svg:width="0.97cm" svg:height="0.114cm" svg:x="2.404cm" svg:y="1.263cm" svg:viewBox="0 0 971 115" svg:d="M0 0c0 0 165 25 338 52 131 18 308 30 326 31 19 1 307 17 307 17v15c0 0-185-9-307-15-126-7-255-13-327-19-162-15-337-35-337-35z"><text:p/></draw:path><draw:path draw:style-name="gr293" draw:text-style-name="P155" svg:width="0.97cm" svg:height="0.043cm" svg:x="2.404cm" svg:y="1.378cm" svg:viewBox="0 0 971 44" svg:d="M0 0c0 0 259 8 338 10 80 2 633 22 633 22v12h-971z"><text:p/></draw:path><draw:path draw:style-name="gr293" draw:text-style-name="P155" svg:width="0.97cm" svg:height="0.659cm" svg:x="2.404cm" svg:y="0.134cm" svg:viewBox="0 0 971 660" svg:d="M664 594c-234-44-289-120-327-167-40-47-337-427-337-427v70c12 14 266 321 337 402 81 91 208 112 327 134 120 22 307 54 307 54v-12c0 0-247-43-307-54z"><text:p/></draw:path><draw:path draw:style-name="gr293" draw:text-style-name="P155" svg:width="0.97cm" svg:height="0.609cm" svg:x="2.404cm" svg:y="0.239cm" svg:viewBox="0 0 971 610" svg:d="M664 547c-193-33-272-86-327-151-57-64-337-396-337-396v82c12 11 267 287 337 355 80 80 192 101 327 124 136 21 307 49 307 49v-11c0 0-195-32-307-52z"><text:p/></draw:path><draw:path draw:style-name="gr293" draw:text-style-name="P155" svg:width="0.97cm" svg:height="0.55cm" svg:x="2.404cm" svg:y="0.36cm" svg:viewBox="0 0 971 551" svg:d="M664 489c-201-34-241-62-327-143-54-52-325-334-337-346v76c0 0 254 238 337 308 108 92 209 99 327 118 119 19 307 49 307 49v-13c0 0-227-35-307-48z"><text:p/></draw:path><draw:path draw:style-name="gr293" draw:text-style-name="P155" svg:width="1.603cm" svg:height="0.482cm" svg:x="0.132cm" svg:y="0.127cm" svg:viewBox="0 0 1604 483" svg:d="M0 483c0 0 662-62 849-84 293-36 534-75 755-374 0 0 0-17 0-25-135 182-323 307-581 342-253 36-1023 87-1023 87z"><text:p/></draw:path><draw:path draw:style-name="gr293" draw:text-style-name="P155" svg:width="1.603cm" svg:height="0.515cm" svg:x="0.132cm" svg:y="0.018cm" svg:viewBox="0 0 1604 516" svg:d="M0 516c0 0 614-67 817-92 321-39 546-75 787-402 0 0 0-14 0-22-147 198-332 327-613 366-276 38-991 94-991 94z"><text:p/></draw:path><draw:polygon draw:style-name="gr293" draw:text-style-name="P155" svg:width="0.627cm" svg:height="0.043cm" svg:x="0.132cm" svg:y="1.378cm" svg:viewBox="0 0 628 44" draw:points="0,0 628,0 628,44 0,44"><text:p/></draw:polygon><draw:path draw:style-name="gr293" draw:text-style-name="P155" svg:width="0.113cm" svg:height="0.107cm" svg:x="1.621cm" svg:y="0.466cm" svg:viewBox="0 0 114 108" svg:d="M114 31c0 0 0-26 0-31-29 39-69 76-114 108h45c25-23 48-48 69-77z"><text:p/></draw:path><draw:path draw:style-name="gr293" draw:text-style-name="P155" svg:width="0.299cm" svg:height="0.22cm" svg:x="1.436cm" svg:y="0.352cm" svg:viewBox="0 0 300 221" svg:d="M300 28c0 0 0-22 0-28-72 96-178 171-300 221h72c84-42 161-103 228-193z"><text:p/></draw:path><draw:path draw:style-name="gr293" draw:text-style-name="P155" svg:width="0.802cm" svg:height="0.336cm" svg:x="0.932cm" svg:y="0.238cm" svg:viewBox="0 0 803 337" svg:d="M803 27c0 0 0-20 0-27-124 165-315 279-552 312-55 7-147 16-251 25l287-1c190-37 367-109 515-309z"><text:p/></draw:path><draw:path draw:style-name="gr293" draw:text-style-name="P155" svg:width="0.627cm" svg:height="0.048cm" svg:x="0.132cm" svg:y="1.307cm" svg:viewBox="0 0 628 49" svg:d="M628 0c-321 1-628 3-628 3v46c0 0 322-3 628-5z"><text:p/></draw:path><draw:path draw:style-name="gr293" draw:text-style-name="P155" svg:width="0.627cm" svg:height="0.051cm" svg:x="0.132cm" svg:y="1.227cm" svg:viewBox="0 0 628 52" svg:d="M628 0c-318 4-628 6-628 6v46c0 0 325-3 628-8z"><text:p/></draw:path><draw:path draw:style-name="gr293" draw:text-style-name="P155" svg:width="0.627cm" svg:height="0.056cm" svg:x="0.132cm" svg:y="1.15cm" svg:viewBox="0 0 628 57" svg:d="M628 0c-316 4-628 9-628 9v48c0 0 329-6 628-13z"><text:p/></draw:path><draw:path draw:style-name="gr293" draw:text-style-name="P155" svg:width="0.627cm" svg:height="0.059cm" svg:x="0.132cm" svg:y="1.071cm" svg:viewBox="0 0 628 60" svg:d="M628 0c-315 6-628 12-628 12v48c0 0 332-8 628-16z"><text:p/></draw:path><draw:path draw:style-name="gr293" draw:text-style-name="P155" svg:width="0.627cm" svg:height="0.065cm" svg:x="0.132cm" svg:y="0.993cm" svg:viewBox="0 0 628 66" svg:d="M628 0c-311 9-628 17-628 17v49c0 0 337-11 628-22z"><text:p/></draw:path><draw:path draw:style-name="gr293" draw:text-style-name="P155" svg:width="0.627cm" svg:height="0.069cm" svg:x="0.132cm" svg:y="0.913cm" svg:viewBox="0 0 628 70" svg:d="M628 0c-309 11-628 20-628 20v50c0 0 340-12 628-26z"><text:p/></draw:path><draw:path draw:style-name="gr293" draw:text-style-name="P155" svg:width="0.627cm" svg:height="0.075cm" svg:x="0.132cm" svg:y="0.836cm" svg:viewBox="0 0 628 76" svg:d="M628 0c-308 13-628 24-628 24v52c0 0 345-16 628-32z"><text:p/></draw:path><draw:path draw:style-name="gr293" draw:text-style-name="P155" svg:width="0.627cm" svg:height="0.081cm" svg:x="0.132cm" svg:y="0.755cm" svg:viewBox="0 0 628 82" svg:d="M628 0c-304 16-628 29-628 29v53c0 0 349-20 628-38z"><text:p/></draw:path><draw:path draw:style-name="gr293" draw:text-style-name="P155" svg:width="0.627cm" svg:height="0.087cm" svg:x="0.132cm" svg:y="0.673cm" svg:viewBox="0 0 628 88" svg:d="M628 0c-302 20-628 36-628 36v52c0 0 354-24 628-45z"><text:p/></draw:path><draw:path draw:style-name="gr293" draw:text-style-name="P155" svg:width="0.627cm" svg:height="0.093cm" svg:x="0.132cm" svg:y="0.592cm" svg:viewBox="0 0 628 94" svg:d="M628 0c-299 21-628 41-628 41v53c0 0 359-28 628-52z"><text:p/></draw:path><draw:polygon draw:style-name="gr291" draw:text-style-name="P153" svg:width="0.08cm" svg:height="0.819cm" svg:x="6.156cm" svg:y="0.605cm" svg:viewBox="0 0 81 820" draw:points="81,0 0,0 0,820 81,820"><text:p/></draw:polygon></draw:g></draw:g>FLASH EUROBAROMETER 584</text:p>
      <text:p text:style-name="P26"/>
      <text:p text:style-name="P51">Uitdagingen en prioriteiten van de EU</text:p>
      <text:p text:style-name="P26"/>
      <text:p text:style-name="P52">EUROBAROMETER VERSLAG </text:p>
      <text:p text:style-name="P52">juni 2026</text:p>
      <text:p text:style-name="P26"><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7">Enquête uitgevoerd door Demoscopy op verzoek van het directoraat-generaal Communicatie (eenheid Publieke Opinie en Betrokkenheid van de burger van DG COMM) </text:p>
      <text:p text:style-name="P26">Dit document is geen weergave van het standpunt van de Europese Commissie. De daarin vervatte interpretaties en meningen zijn uitsluitend die van de auteurs. </text:p>
      <table:table table:name="Tableau1" table:style-name="Tableau1">
        <table:table-column table:style-name="Tableau1.A"/>
        <table:table-column table:style-name="Tableau1.B"/>
        <table:table-row>
          <table:table-cell table:style-name="Tableau1.A1" office:value-type="string">
            <text:p text:style-name="P62">Titel van het project </text:p>
          </table:table-cell>
          <table:table-cell table:style-name="Tableau1.A1" office:value-type="string">
            <text:p text:style-name="P68">Flash Eurobarometer 584 – Uitdagingen en prioriteiten van de EU </text:p>
          </table:table-cell>
        </table:table-row>
        <table:table-row>
          <table:table-cell table:style-name="Tableau1.A1" office:value-type="string">
            <text:p text:style-name="P88"/>
          </table:table-cell>
          <table:table-cell table:style-name="Tableau1.A1" office:value-type="string">
            <text:p text:style-name="P68">Verslag </text:p>
          </table:table-cell>
        </table:table-row>
        <table:table-row>
          <table:table-cell table:style-name="Tableau1.A1" office:value-type="string">
            <text:p text:style-name="P88"/>
          </table:table-cell>
          <table:table-cell table:style-name="Tableau1.A1" office:value-type="string">
            <text:p text:style-name="P68">NL </text:p>
          </table:table-cell>
        </table:table-row>
        <table:table-row>
          <table:table-cell table:style-name="Tableau1.A1" office:value-type="string">
            <text:p text:style-name="P62">Catalogusnummer </text:p>
          </table:table-cell>
          <table:table-cell table:style-name="Tableau1.A1" office:value-type="string">
            <text:p text:style-name="P68">NA-01-26-031-NL-N </text:p>
          </table:table-cell>
        </table:table-row>
        <table:table-row>
          <table:table-cell table:style-name="Tableau1.A1" office:value-type="string">
            <text:p text:style-name="P62">ISBN </text:p>
          </table:table-cell>
          <table:table-cell table:style-name="Tableau1.A1" office:value-type="string">
            <text:p text:style-name="P68">978-92-68-41278-7 </text:p>
          </table:table-cell>
        </table:table-row>
        <table:table-row>
          <table:table-cell table:style-name="Tableau1.A1" office:value-type="string">
            <text:p text:style-name="P88"/>
          </table:table-cell>
          <table:table-cell table:style-name="Tableau1.A1" office:value-type="string">
            <text:p text:style-name="P68">doi: 10.2775/2560997 </text:p>
          </table:table-cell>
        </table:table-row>
        <table:table-row>
          <table:table-cell table:style-name="Tableau1.A1" office:value-type="string">
            <text:p text:style-name="P88"/>
          </table:table-cell>
          <table:table-cell table:style-name="Tableau1.A1" office:value-type="string">
            <text:p text:style-name="P88"/>
          </table:table-cell>
        </table:table-row>
        <table:table-row>
          <table:table-cell table:style-name="Tableau1.A1" office:value-type="string">
            <text:p text:style-name="P62">© Europese Unie, 2026 </text:p>
          </table:table-cell>
          <table:table-cell table:style-name="Tableau1.A1" office:value-type="string">
            <text:p text:style-name="P64"/>
          </table:table-cell>
        </table:table-row>
        <table:table-row>
          <table:table-cell table:style-name="Tableau1.A1" office:value-type="string">
            <text:p text:style-name="P64"/>
          </table:table-cell>
          <table:table-cell table:style-name="Tableau1.A1" office:value-type="string">
            <text:p text:style-name="P1"><text:a xlink:type="simple" xlink:href="https://europa.eu/eurobarometer" text:style-name="Internet_20_link" text:visited-style-name="Visited_20_Internet_20_Link"><text:span text:style-name="T73">https://europa.eu/eurobarometer</text:span></text:a><text:span text:style-name="T73">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9" svg:width="5.158cm" svg:height="2.899cm" svg:x="1.191cm" svg:y="-0.425cm"><draw:image xlink:href="Pictures/10000001000001A20000010D054676CE5C0DECD7.png" xlink:type="simple" xlink:show="embed" xlink:actuate="onLoad" draw:mime-type="image/png"><text:p/></draw:image></draw:frame><text:span text:style-name="T23">Document opgesteld door Pierre Dieumegard voor</text:span><text:span text:style-name="T73"> </text:span><text:a xlink:type="simple" xlink:href="https://europokune.eu/" text:style-name="Internet_20_link" text:visited-style-name="Visited_20_Internet_20_Link"><text:span text:style-name="T73">Europokune</text:span></text:a><text:span text:style-name="T24">- Europe Together - and</text:span><text:span text:style-name="T73"> </text:span><text:a xlink:type="simple" xlink:href="https://e-d-e.org/" text:style-name="Internet_20_link" text:visited-style-name="Visited_20_Internet_20_Link"><text:span text:style-name="T73">Europe Democracy Esperanto.</text:span></text:a></text:p>
      <text:p text:style-name="P23">Het <text:span text:style-name="T21">doel</text:span> van dit "voorlopige" document is meer mensen in de Europese Unie in <text:span text:style-name="T72">staat te</text:span> stellen kennis te nemen van documenten die door de Europese Unie zijn geproduceerd (en door hun belastingen worden gefinancierd).</text:p>
      <text:p text:style-name="P29"><text:span text:style-name="T47">Als</text:span><text:span text:style-name="T46"> er geen vertalingen zijn,</text:span> <text:span text:style-name="T46">worden </text:span><text:span text:style-name="T48">burgers</text:span><text:span text:style-name="T46"> uitgesloten van het debat.</text:span></text:p>
      <text:p text:style-name="P6"><text:span text:style-name="T49">Dit</text:span><text:span text:style-name="T73"> </text:span><text:span text:style-name="T50">document</text:span><text:span text:style-name="T68"> “</text:span><text:span text:style-name="T69">E</text:span><text:span text:style-name="T67"> urobaromete</text:span><text:span text:style-name="T70"> r”</text:span><text:span text:style-name="T73"> </text:span><text:a xlink:type="simple" xlink:href="https://europa.eu/eurobarometer/surveys/detail/3677" text:style-name="Internet_20_link" text:visited-style-name="Visited_20_Internet_20_Link"><text:span text:style-name="T51">bestond</text:span><text:span text:style-name="T73"> </text:span><text:span text:style-name="T71">alleen</text:span><text:span text:style-name="T49"> in</text:span><text:span text:style-name="T73"> </text:span><text:span text:style-name="T49">het Engels,</text:span></text:a><text:span text:style-name="T49"> in</text:span><text:span text:style-name="T73"> </text:span><text:span text:style-name="T52">een pdf-bestand.</text:span><text:span text:style-name="T49"> </text:span><text:span text:style-name="T52">Van het</text:span><text:span text:style-name="T53"> eerste</text:span><text:span text:style-name="T52"> bestand </text:span><text:span text:style-name="T51">hebben we</text:span><text:span text:style-name="T52"> een odt-bestand gemaakt, </text:span><text:span text:style-name="T49">voorbereid door Libre Office-software,</text:span><text:span text:style-name="T73"> </text:span><text:span text:style-name="T50">voor machinevertaling naar andere talen. </text:span><text:span text:style-name="T54">De resultaten zijn</text:span><text:span text:style-name="T73"> </text:span><text:span text:style-name="T55">nu</text:span><text:span text:style-name="T73"> </text:span><text:a xlink:type="simple" xlink:href="https://europokune.eu/article57/ebfl584_defiprior" text:style-name="Internet_20_link" text:visited-style-name="Visited_20_Internet_20_Link"><text:span text:style-name="T49">beschikbaar in alle officiële talen.</text:span></text:a></text:p>
      <text:p text:style-name="P24"/>
      <text:p text:style-name="P25">Het is wenselijk dat de EU-administratie de vertaling van belangrijke documenten overneemt. “Belangrijke documenten” zijn niet alleen wet- en regelgeving, maar ook <text:span text:style-name="T56">de belangrijke informatie die nodig is om samen weloverwogen beslissingen te nemen.</text:span></text:p>
      <text:p text:style-name="P24">Om onze gemeenschappelijke toekomst samen te bespreken en betrouwbare vertalingen mogelijk te maken, zou de internationale taal Esperanto zeer nuttig zijn vanwege zijn eenvoud, regelmaat en nauwkeurigheid.</text:p>
      <text:p text:style-name="P15">Neem contact met ons op:</text:p>
      <text:p text:style-name="P4"><text:a xlink:type="simple" xlink:href="https://europokune.eu/static6/kontaktu-nin" text:style-name="Internet_20_link" text:visited-style-name="Visited_20_Internet_20_Link"><text:span text:style-name="T73">Kontaktu nin-Ek ! Eŭropo kune !</text:span></text:a><text:span text:style-name="T23"> </text:span></text:p>
      <text:p text:style-name="P5"><text:a xlink:type="simple" xlink:href="https://e-d-e.org/-Kontakti-EDE" text:style-name="Internet_20_link" text:visited-style-name="Visited_20_Internet_20_Link"><text:span text:style-name="T23">https://e-d-e.org/-Kontakti-EDE</text:span></text:a></text:p>
      <text:p text:style-name="P30"/>
      <text:table-of-content text:style-name="Sect1" text:protected="true" text:name="Table des matières1">
        <text:table-of-content-source text:outline-level="10">
          <text:index-title-template text:style-name="Contents_20_Heading">Inhoudsopgav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Inhoudsopgave</text:p>
          </text:index-title>
          <text:p text:style-name="P2"><text:a xlink:type="simple" xlink:href="#__RefHeading___Toc4046_3967327191" text:style-name="Index_20_Link" text:visited-style-name="Index_20_Link">Inleiding<text:tab/>4</text:a></text:p>
          <text:p text:style-name="P2"><text:a xlink:type="simple" xlink:href="#__RefHeading___Toc4048_3967327191" text:style-name="Index_20_Link" text:visited-style-name="Index_20_Link">Belangrijkste bevindingen<text:tab/>6</text:a></text:p>
          <text:p text:style-name="P2"><text:a xlink:type="simple" xlink:href="#__RefHeading___Toc4050_3967327191" text:style-name="Index_20_Link" text:visited-style-name="Index_20_Link">1. Blootstelling en risico's waarmee kinderen worden geconfronteerd op sociale media<text:tab/>8</text:a></text:p>
          <text:p text:style-name="P3"><text:a xlink:type="simple" xlink:href="#__RefHeading___Toc4052_3967327191" text:style-name="Index_20_Link" text:visited-style-name="Index_20_Link">1.1 Blootstelling aan en reacties op onjuiste en misleidende informatie online<text:tab/>8</text:a></text:p>
          <text:p text:style-name="P3"><text:a xlink:type="simple" xlink:href="#__RefHeading___Toc4054_3967327191" text:style-name="Index_20_Link" text:visited-style-name="Index_20_Link">1.2 De risico's waarmee kinderen online worden geconfronteerd en hun bescherming<text:tab/>12</text:a></text:p>
          <text:p text:style-name="P2"><text:a xlink:type="simple" xlink:href="#__RefHeading___Toc4056_3967327191" text:style-name="Index_20_Link" text:visited-style-name="Index_20_Link">2. Percepties van democratie en rechtsstaat<text:tab/>17</text:a></text:p>
          <text:p text:style-name="P3"><text:a xlink:type="simple" xlink:href="#__RefHeading___Toc4058_3967327191" text:style-name="Index_20_Link" text:visited-style-name="Index_20_Link">2.1 Identificatie van de pijlers van de democratie<text:tab/>17</text:a></text:p>
          <text:p text:style-name="P3"><text:a xlink:type="simple" xlink:href="#__RefHeading___Toc4060_3967327191" text:style-name="Index_20_Link" text:visited-style-name="Index_20_Link">2.2 Gemengde tevredenheid over de rechtsstaat op nationaal en EU-niveau<text:tab/>19</text:a></text:p>
          <text:p text:style-name="P3"><text:a xlink:type="simple" xlink:href="#__RefHeading___Toc4062_3967327191" text:style-name="Index_20_Link" text:visited-style-name="Index_20_Link">2.3 Scepticisme over maatregelen van burgers om de besluitvorming van de EU te beïnvloeden<text:tab/>23</text:a></text:p>
          <text:p text:style-name="P2"><text:a xlink:type="simple" xlink:href="#__RefHeading___Toc4064_3967327191" text:style-name="Index_20_Link" text:visited-style-name="Index_20_Link">3. De energiecrisis<text:tab/>26</text:a></text:p>
          <text:p text:style-name="P3"><text:a xlink:type="simple" xlink:href="#__RefHeading___Toc4066_3967327191" text:style-name="Index_20_Link" text:visited-style-name="Index_20_Link">3.1 Hernieuwbare energie, de belangrijkste maatregel om af te stappen van fossiele brandstoffen<text:tab/>26</text:a></text:p>
          <text:p text:style-name="P3"><text:a xlink:type="simple" xlink:href="#__RefHeading___Toc4068_3967327191" text:style-name="Index_20_Link" text:visited-style-name="Index_20_Link">3.2 Stijgende energieprijzen: Bezuinigen op consumptie in plaats van structurele verandering<text:tab/>28</text:a></text:p>
          <text:p text:style-name="P2"><text:a xlink:type="simple" xlink:href="#__RefHeading___Toc4070_3967327191" text:style-name="Index_20_Link" text:visited-style-name="Index_20_Link">4. Perceptie van handelsbeleid en economische soevereiniteit<text:tab/>30</text:a></text:p>
          <text:p text:style-name="P3"><text:a xlink:type="simple" xlink:href="#__RefHeading___Toc4072_3967327191" text:style-name="Index_20_Link" text:visited-style-name="Index_20_Link">4.1 Samenwerking bij handelsbesprekingen<text:tab/>30</text:a></text:p>
          <text:p text:style-name="P3"><text:a xlink:type="simple" xlink:href="#__RefHeading___Toc4074_3967327191" text:style-name="Index_20_Link" text:visited-style-name="Index_20_Link">4.2 Diversificatie van handelsbetrekkingen<text:tab/>32</text:a></text:p>
          <text:p text:style-name="P2"><text:a xlink:type="simple" xlink:href="#__RefHeading___Toc4076_3967327191" text:style-name="Index_20_Link" text:visited-style-name="Index_20_Link">5. Perceptie van de belangrijkste EU-uitdagingen<text:tab/>34</text:a></text:p>
          <text:p text:style-name="P3"><text:a xlink:type="simple" xlink:href="#__RefHeading___Toc4078_3967327191" text:style-name="Index_20_Link" text:visited-style-name="Index_20_Link">5.1 Perceptie van de Europeanen over de belangrijkste uitdagingen van de EU<text:tab/>34</text:a></text:p>
          <text:p text:style-name="P3"><text:a xlink:type="simple" xlink:href="#__RefHeading___Toc4080_3967327191" text:style-name="Index_20_Link" text:visited-style-name="Index_20_Link">5.2 Prioriteiten die Europeanen van de EU verwachten<text:tab/>38</text:a></text:p>
          <text:p text:style-name="P2"><text:a xlink:type="simple" xlink:href="#__RefHeading___Toc4082_3967327191" text:style-name="Index_20_Link" text:visited-style-name="Index_20_Link">6. Veiligheid en defensie van de EU<text:tab/>41</text:a></text:p>
          <text:p text:style-name="P3"><text:a xlink:type="simple" xlink:href="#__RefHeading___Toc4084_3967327191" text:style-name="Index_20_Link" text:visited-style-name="Index_20_Link">6.1 Gepercipieerde bedreiging van de nationale veiligheid en steun voor de autonomie van de EU op defensiegebied<text:tab/>41</text:a></text:p>
          <text:p text:style-name="P3"><text:a xlink:type="simple" xlink:href="#__RefHeading___Toc4086_3967327191" text:style-name="Index_20_Link" text:visited-style-name="Index_20_Link">6.2 Vertrouwen in de EU om veiligheid en defensie te versterken<text:tab/>44</text:a></text:p>
          <text:p text:style-name="P2"><text:a xlink:type="simple" xlink:href="#__RefHeading___Toc4088_3967327191" text:style-name="Index_20_Link" text:visited-style-name="Index_20_Link">7. Technische specificaties<text:tab/>47</text:a></text:p>
          <text:p text:style-name="P2"><text:a xlink:type="simple" xlink:href="#__RefHeading___Toc4090_3967327191" text:style-name="Index_20_Link" text:visited-style-name="Index_20_Link">8. Qu estionnaire<text:tab/>49</text:a></text:p>
        </text:index-body>
      </text:table-of-content>
      <text:p text:style-name="P31"/>
      <text:p text:style-name="P31"/>
      <text:section text:style-name="Sect2" text:name="Section1">
        <text:h text:style-name="P8" text:outline-level="1"><text:bookmark-start text:name="__RefHeading___Toc4046_3967327191"/>Inleiding<text:bookmark-end text:name="__RefHeading___Toc4046_3967327191"/></text:h>
        <text:p text:style-name="P31">De Europese Unie begeeft zich in een periode van grote politieke, economische en maatschappelijke onzekerheid. Veiligheids- en defensiekwesties, strategische autonomie, energiedruk, concurrentievermogen, democratische veerkracht en desinformatie zijn allemaal centraal komen te staan in het publieke debat over de toekomst van de EU. Deze context komt tot uiting in recente Eurobarometer-gegevens: 68 % van de Europeanen is het ermee eens dat de veiligheid van hun land in de huidige internationale context wordt bedreigd, een perceptie die in alle lidstaten wordt gedeeld.<text:note text:id="ftn1" text:note-class="footnote"><text:note-citation>1</text:note-citation><text:note-body><text:p text:style-name="Footnote"><text:span text:style-name="T73">Flash Eurobarometer 574, De Europese Unie in defensie en ruimte, Europese Commissie, DG DEFIS, januari 2026, </text:span><text:a xlink:type="simple" xlink:href="https://europa.eu/eurobarometer/surveys/detail/3652" text:style-name="Internet_20_link" text:visited-style-name="Visited_20_Internet_20_Link"><text:span text:style-name="T73">De Europese Unie in defensie en ruimte - Eurobarometer-enquête</text:span></text:a><text:span text:style-name="T73"> </text:span></text:p></text:note-body></text:note> In dit verband geven de percepties van de burgers een belangrijke indicatie van hoe de rol, sterke punten en kwetsbaarheden van de EU in de lidstaten worden begrepen. In een eerdere Flash Eurobarometer, die in september 2025 werd gepubliceerd, werden de standpunten van de burgers over de toekomst van de Europese Unie al onderzocht, met inbegrip van hun optimismeniveau, hun beoordeling van de belangrijkste sterke punten en uitdagingen van de EU en hun verwachtingen ten aanzien van de belangrijkste beleidsprioriteiten. De resultaten ervan wezen op het blijvende belang van deze thema’s en bevestigden de noodzaak om te monitoren hoe de publieke opinie evolueert in een snel veranderende omgeving. </text:p>
        <text:p text:style-name="P31">De Europese Commissie lanceert daarom een nieuwe Flash Eurobarometer om de beschikbare gegevens over de standpunten van burgers over de uitdagingen en prioriteiten waarmee de Europese Unie in 2026 wordt geconfronteerd, te actualiseren en te verdiepen. De enquête zal meten hoe mensen in de EU27 de belangrijkste problemen waarmee de Unie wordt geconfronteerd, zien, welke gebieden volgens hen prioritaire aandacht moeten krijgen en hoe zij de bredere richting van de EU zien als reactie op de huidige en opkomende druk. Het zal ook een beperkt aantal trendindicatoren van de vorige golf handhaven, waardoor veranderingen in de loop van de tijd kunnen worden beoordeeld op geselecteerde kernthema’s zoals optimisme over de toekomst van de EU, waargenomen sterke punten en uitdagingen, beleidsprioriteiten, democratie, economisch vertrouwen en veiligheid. Tegelijkertijd zal de vragenlijst kwesties behandelen die bijzonder relevant zijn voor de huidige agenda, waaronder defensie, strategische autonomie, de positie van de EU in de wereld, de energiecrisis, innovatie, vereenvoudiging en desinformatie. De resultaten zullen tijdig en vergelijkbaar bewijsmateriaal opleveren ter ondersteuning van de strategische reflectie- en communicatieactiviteiten van de Commissie in de aanloop naar de toespraak over de staat van de Unie in september 2026. </text:p>
        <text:p text:style-name="P31">Namens de Europese Commissie heeft het directoraat-generaal Communicatie (DG COMM, eenheid Publieke Opinie en Betrokkenheid van de burger), Demoscopy, de algemene bevolking van 15 jaar en ouder in alle 27 lidstaten van de Europese Unie (EU) geïnterviewd. </text:p>
        <text:p text:style-name="P31">Tussen 19 en 24 juni 2026 werden 25.904 interviews afgenomen met behulp van een CAWI (Computer Assisted Web Interviewing) met ongeveer 1.000 interviews in grotere landen en 500 interviews in kleinere landen (LU, CY, MT). </text:p>
        <text:p text:style-name="P31"/>
        <text:p text:style-name="P7">Opmerkingen</text:p>
        <text:p text:style-name="P59"><text:span text:style-name="T14">▪ </text:span>Enquêtegegevens worden gewogen </text:p>
        <text:p text:style-name="P59">▪ De resultaten van enquêtes zijn onderworpen aan steekproeftoleranties, wat betekent dat niet alle zichtbare verschillen tussen landen of groepen statistisch significant kunnen zijn. </text:p>
        <text:p text:style-name="P59">▪ Als respondenten meer dan één antwoord kunnen selecteren, kan de som van de responspercentages hoger zijn dan 100%. </text:p>
        <text:p text:style-name="P59">▪ In dit rapport worden landen aangeduid met hun officiële afkorting zoals hieronder aangegeven</text:p>
        <text:p text:style-name="P31"><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1">BE</text:p></table:table-cell><table:table-cell table:style-name="Tableau2.A1" office:value-type="string"><text:p text:style-name="P61">België</text:p></table:table-cell><table:table-cell table:style-name="Tableau2.A1" office:value-type="string"><text:p text:style-name="P61">FR</text:p></table:table-cell><table:table-cell table:style-name="Tableau2.A1" office:value-type="string"><text:p text:style-name="P61">Frankrijk</text:p></table:table-cell><table:table-cell table:style-name="Tableau2.A1" office:value-type="string"><text:p text:style-name="P61">NL</text:p></table:table-cell><table:table-cell table:style-name="Tableau2.A1" office:value-type="string"><text:p text:style-name="P61">Nederland</text:p></table:table-cell></table:table-row><table:table-row table:style-name="Tableau2.1"><table:table-cell table:style-name="Tableau2.A1" office:value-type="string"><text:p text:style-name="P61">BG</text:p></table:table-cell><table:table-cell table:style-name="Tableau2.A1" office:value-type="string"><text:p text:style-name="P61">Bulgarije</text:p></table:table-cell><table:table-cell table:style-name="Tableau2.A1" office:value-type="string"><text:p text:style-name="P61">HR</text:p></table:table-cell><table:table-cell table:style-name="Tableau2.A1" office:value-type="string"><text:p text:style-name="P61">Kroatië</text:p></table:table-cell><table:table-cell table:style-name="Tableau2.A1" office:value-type="string"><text:p text:style-name="P61">AT</text:p></table:table-cell><table:table-cell table:style-name="Tableau2.A1" office:value-type="string"><text:p text:style-name="P61">Oostenrijk</text:p></table:table-cell></table:table-row><table:table-row table:style-name="Tableau2.1"><table:table-cell table:style-name="Tableau2.A1" office:value-type="string"><text:p text:style-name="P61">CZ</text:p></table:table-cell><table:table-cell table:style-name="Tableau2.A1" office:value-type="string"><text:p text:style-name="P61">Tsjechië</text:p></table:table-cell><table:table-cell table:style-name="Tableau2.A1" office:value-type="string"><text:p text:style-name="P61">IT</text:p></table:table-cell><table:table-cell table:style-name="Tableau2.A1" office:value-type="string"><text:p text:style-name="P61">Italië</text:p></table:table-cell><table:table-cell table:style-name="Tableau2.A1" office:value-type="string"><text:p text:style-name="P61">PL</text:p></table:table-cell><table:table-cell table:style-name="Tableau2.A1" office:value-type="string"><text:p text:style-name="P61">Polen</text:p></table:table-cell></table:table-row><table:table-row table:style-name="Tableau2.1"><table:table-cell table:style-name="Tableau2.A1" office:value-type="string"><text:p text:style-name="P61">DK</text:p></table:table-cell><table:table-cell table:style-name="Tableau2.A1" office:value-type="string"><text:p text:style-name="P61">Denemarken</text:p></table:table-cell><table:table-cell table:style-name="Tableau2.A1" office:value-type="string"><text:p text:style-name="P61">CY</text:p></table:table-cell><table:table-cell table:style-name="Tableau2.A1" office:value-type="string"><text:p text:style-name="P61">Vertegenwoordiger van Cyprus*</text:p></table:table-cell><table:table-cell table:style-name="Tableau2.A1" office:value-type="string"><text:p text:style-name="P61">PT</text:p></table:table-cell><table:table-cell table:style-name="Tableau2.A1" office:value-type="string"><text:p text:style-name="P61">Portugal</text:p></table:table-cell></table:table-row><table:table-row table:style-name="Tableau2.1"><table:table-cell table:style-name="Tableau2.A1" office:value-type="string"><text:p text:style-name="P61">DE</text:p></table:table-cell><table:table-cell table:style-name="Tableau2.A1" office:value-type="string"><text:p text:style-name="P61">Duitsland</text:p></table:table-cell><table:table-cell table:style-name="Tableau2.A1" office:value-type="string"><text:p text:style-name="P61">LV</text:p></table:table-cell><table:table-cell table:style-name="Tableau2.A1" office:value-type="string"><text:p text:style-name="P61">Letland</text:p></table:table-cell><table:table-cell table:style-name="Tableau2.A1" office:value-type="string"><text:p text:style-name="P61">RO</text:p></table:table-cell><table:table-cell table:style-name="Tableau2.A1" office:value-type="string"><text:p text:style-name="P61">Roemenië</text:p></table:table-cell></table:table-row><table:table-row table:style-name="Tableau2.1"><table:table-cell table:style-name="Tableau2.A1" office:value-type="string"><text:p text:style-name="P61">EE</text:p></table:table-cell><table:table-cell table:style-name="Tableau2.A1" office:value-type="string"><text:p text:style-name="P61">Estland</text:p></table:table-cell><table:table-cell table:style-name="Tableau2.A1" office:value-type="string"><text:p text:style-name="P61">LT</text:p></table:table-cell><table:table-cell table:style-name="Tableau2.A1" office:value-type="string"><text:p text:style-name="P61">Litouwen</text:p></table:table-cell><table:table-cell table:style-name="Tableau2.A1" office:value-type="string"><text:p text:style-name="P61">Sl</text:p></table:table-cell><table:table-cell table:style-name="Tableau2.A1" office:value-type="string"><text:p text:style-name="P61">Slovenië</text:p></table:table-cell></table:table-row><table:table-row table:style-name="Tableau2.1"><table:table-cell table:style-name="Tableau2.A1" office:value-type="string"><text:p text:style-name="P61">IE</text:p></table:table-cell><table:table-cell table:style-name="Tableau2.A1" office:value-type="string"><text:p text:style-name="P61">Ierland</text:p></table:table-cell><table:table-cell table:style-name="Tableau2.A1" office:value-type="string"><text:p text:style-name="P61">LU</text:p></table:table-cell><table:table-cell table:style-name="Tableau2.A1" office:value-type="string"><text:p text:style-name="P61">Luxemburg</text:p></table:table-cell><table:table-cell table:style-name="Tableau2.A1" office:value-type="string"><text:p text:style-name="P61">SK</text:p></table:table-cell><table:table-cell table:style-name="Tableau2.A1" office:value-type="string"><text:p text:style-name="P61">Slowakije</text:p></table:table-cell></table:table-row><table:table-row table:style-name="Tableau2.1"><table:table-cell table:style-name="Tableau2.A1" office:value-type="string"><text:p text:style-name="P61">EL</text:p></table:table-cell><table:table-cell table:style-name="Tableau2.A1" office:value-type="string"><text:p text:style-name="P61">Griekenland</text:p></table:table-cell><table:table-cell table:style-name="Tableau2.A1" office:value-type="string"><text:p text:style-name="P61">HU</text:p></table:table-cell><table:table-cell table:style-name="Tableau2.A1" office:value-type="string"><text:p text:style-name="P61">Hongarije</text:p></table:table-cell><table:table-cell table:style-name="Tableau2.A1" office:value-type="string"><text:p text:style-name="P61">Fl</text:p></table:table-cell><table:table-cell table:style-name="Tableau2.A1" office:value-type="string"><text:p text:style-name="P61">Finland</text:p></table:table-cell></table:table-row><table:table-row table:style-name="Tableau2.1"><table:table-cell table:style-name="Tableau2.A1" office:value-type="string"><text:p text:style-name="P61">ES</text:p></table:table-cell><table:table-cell table:style-name="Tableau2.A1" office:value-type="string"><text:p text:style-name="P61">Spanje</text:p></table:table-cell><table:table-cell table:style-name="Tableau2.A1" office:value-type="string"><text:p text:style-name="P61">MT</text:p></table:table-cell><table:table-cell table:style-name="Tableau2.A1" office:value-type="string"><text:p text:style-name="P61">Malta</text:p></table:table-cell><table:table-cell table:style-name="Tableau2.A1" office:value-type="string"><text:p text:style-name="P61">SE</text:p></table:table-cell><table:table-cell table:style-name="Tableau2.A1" office:value-type="string"><text:p text:style-name="P61">Zweden</text:p></table:table-cell></table:table-row><table:table-row table:style-name="Tableau2.1"><table:table-cell table:style-name="Tableau2.A1" table:number-columns-spanned="6" office:value-type="string"><text:p text:style-name="P61">*Cyprus als geheel is een van de 27 EU-lidstaten. Om praktische redenen werden alleen gesprekken gevoerd in het deel van het land dat onder zeggenschap staat van de regering van de Republiek Cyprus. </text:p></table:table-cell><table:covered-table-cell/><table:covered-table-cell/><table:covered-table-cell/><table:covered-table-cell/><table:covered-table-cell/></table:table-row></table:table><text:p text:style-name="P13"/></draw:text-box></draw:frame></text:p>
        <text:p text:style-name="P31"/>
        <text:h text:style-name="P8" text:outline-level="1"><text:bookmark-start text:name="__RefHeading___Toc4048_3967327191"/>Belangrijkste bevindingen <text:bookmark-end text:name="__RefHeading___Toc4048_3967327191"/></text:h>
        <text:p text:style-name="P53">Blootstelling en risico's waarmee kinderen worden geconfronteerd op sociale media </text:p>
        <text:p text:style-name="P60">• 58 % van de Europeanen kwam inhoud tegen waarvan zij niet zeker waren dat deze betrouwbaar was in de afgelopen zeven dagen, en 57 % kwam inhoud tegen waarvan zij dachten dat deze onjuist of misleidend was. 42% is van mening dat ze content tegenkwamen die mogelijk deel uitmaakt van een buitenlandse poging om hun mening te beïnvloeden, een aandeel dat stijgt tot 55% in Estland en 54% in Letland, tegen 35% in Nederland en België. </text:p>
        <text:p text:style-name="P60">• Wanneer Europeanen worden geconfronteerd met verdachte inhoud, zijn ze bijna gelijk verdeeld tussen het controleren ervan aan de hand van andere bronnen (33%) en het eenvoudigweg negeren ervan (32%). Slechts 15% meldt het aan het platform, 15% bespreekt het met vrienden of familie en 5% deelt het online. </text:p>
        <text:p text:style-name="P60">• Europeanen geven de voorkeur aan krachtigere, op regels gebaseerde reacties op onjuiste informatie: strengere sancties tegen illegale inhoud (44 %) en strengere platformregels (40 %) zijn de twee meest gekozen maatregelen, vóór onderwijs en mediageletterdheid (29 %). </text:p>
        <text:p text:style-name="P60">• Zeven op de tien Europeanen maken zich zorgen over de risico's waarmee kinderen online worden geconfronteerd, van cyberpesten of intimidatie (71 %) tot online grooming of seksuele uitbuiting (70 %). Een meerderheid maakt zich zorgen over elk risico in elke lidstaat. </text:p>
        <text:p text:style-name="P60">• 63 % van de Europeanen wil bindende EU-regels die de toegang van kinderen tot sociale media beperken naar leeftijd: 36% is voorstander van een regelrecht verbod onder een bepaalde leeftijd, en 27% is voorstander van vertraagde toegang. In elke lidstaat bedraagt de steun meer dan 50 %. </text:p>
        <text:p text:style-name="P53">Percepties van democratie en rechtsstaat </text:p>
        <text:p text:style-name="P60">• Vrijheid van meningsuiting (34 %), vrije en eerlijke verkiezingen (32 %) en eerbiediging van de rechtsstaat en de grondrechten (31 %) worden beschouwd als de belangrijkste pijlers van de democratie in de EU. </text:p>
        <text:p text:style-name="P60">• 51 % van de Europeanen is tevreden over de eerbiediging van de rechtsstaat in hun eigen land, tegenover 47 % op EU-niveau (gelijk aan 47 % ontevreden). De nationale tevredenheid varieert van 91 % in Luxemburg tot 29 % in Bulgarije. </text:p>
        <text:p text:style-name="P60">• Geen enkele vorm van burgeractie na verkiezingen wordt door een meerderheid als doeltreffend beschouwd: directe burgerparticipatie (bv. een Europees burgerinitiatief) staat bovenaan de lijst met 46 %, terwijl lidmaatschap van een vereniging of ngo wordt beschouwd als de minst doeltreffende maatregel (35 %). </text:p>
        <text:p text:style-name="P53">De energiecrisis </text:p>
        <text:p text:style-name="P60">• Het ontwikkelen van meer capaciteit voor hernieuwbare energie is de belangrijkste maatregel die Europeanen associëren met de overgang van de EU van fossiele brandstoffen, in de eerste plaats met 35 % en in totaal met 56 %, ruimschoots vooruitlopend op energie-efficiëntiemaatregelen (40 %) en nucleaire oplossingen (32 %). </text:p>
        <text:p text:style-name="P60">• Geconfronteerd met stijgende energieprijzen passen Europeanen vooral hun gedrag aan in plaats van te investeren in structurele oplossingen: 31% verminderde hun totale elektriciteitsverbruik en 27% hield hun energieverbruik nauwlettender in de gaten, vergeleken met slechts 16% die investeerde in efficiënte apparaten en 14% die hernieuwbare oplossingen installeerde. 11% heeft helemaal geen actie ondernomen. </text:p>
        <text:p text:style-name="P53">Handel: diversificatie en samenwerking op EU-niveau </text:p>
        <text:p text:style-name="P60">• 65% van de Europeanen is het ermee eens dat de EU haar economische onafhankelijkheid moet versterken door haar handelsbetrekkingen te diversifiëren, en 62% is van mening dat de lidstaten betere resultaten bereiken door samen op EU-niveau <text:soft-page-break/>te onderhandelen. Een meerderheid steunt beide verklaringen in elke lidstaat. </text:p>
        <text:p text:style-name="P60">• Vertrouwen in de EU is de sterkste aanjager van steun: het akkoord over handelssamenwerking op EU-niveau bedraagt 72 % van degenen die de EU vertrouwen, tegenover 49 % van degenen die dat niet doen. </text:p>
        <text:p text:style-name="P53">Perceptie van de belangrijkste uitdagingen en prioriteiten van de EU </text:p>
        <text:p text:style-name="P60">• De kosten van levensonderhoud (39 %) blijven de belangrijkste zorg van de Europeanen, in de aanloop naar de oorlog in Oekraïne (33 %) en irreguliere migratie (32 %). Sinds september 2025 is de bezorgdheid over de kosten van levensonderhoud gestegen (+10 procentpunten), terwijl de bezorgdheid over de oorlog in Oekraïne is afgenomen (-14 procentpunten). </text:p>
        <text:p text:style-name="P60">• Gevraagd naar de prioriteiten van de EU plaatsen Europeanen irreguliere migratie (25 %) en veiligheid en defensie (24 %) net voor de klimaatverandering (21 %) en de oorlog in Oekraïne (20 %) in een veel strakkere rangschikking dan voor de belangrijkste uitdagingen van de EU. </text:p>
        <text:p text:style-name="P53">Veiligheid en defensie in de EU </text:p>
        <text:p text:style-name="P60">• 52 % van de Europeanen is het ermee eens dat de veiligheid van hun land wordt bedreigd, een daling van 16 punten sinds januari 2026. Ondanks deze daling is 68% het ermee eens dat de EU haar capaciteit om zichzelf autonoom te verdedigen moet versterken, een meerderheid in elke lidstaat. </text:p>
        <text:p text:style-name="P60">• 56 % van de Europeanen vertrouwt erop dat de EU de veiligheid en defensie versterkt en haar burgers beter beschermt, een stijging van 4 punten sinds januari 2026, een kleinere meerderheid dan steun voor het beginsel van autonome EU-defensie. </text:p>
        <text:p text:style-name="P32"/>
      </text:section>
      <text:p text:style-name="P31"/>
      <text:h text:style-name="P17" text:outline-level="1"><text:bookmark-start text:name="__RefHeading___Toc4050_3967327191"/>1. Blootstelling en risico's waarmee kinderen worden geconfronteerd op sociale media <text:bookmark-end text:name="__RefHeading___Toc4050_3967327191"/></text:h>
      <text:h text:style-name="P19" text:outline-level="2"><text:bookmark-start text:name="__RefHeading___Toc4052_3967327191"/>1.1 Blootstelling aan en reacties op onjuiste en misleidende informatie online <text:bookmark-end text:name="__RefHeading___Toc4052_3967327191"/></text:h>
      <text:section text:style-name="Sect2" text:name="Section2">
        <text:p text:style-name="P55">In de praktijk komen de meeste Europeanen wekelijks inhoud van twijfelachtige betrouwbaarheid tegen </text:p>
        <text:p text:style-name="P26"/>
        <text:p text:style-name="P26">In de praktijk is de blootstelling aan online-inhoud met twijfelachtige betrouwbaarheid wijdverbreid. De vraag had alleen betrekking op de afgelopen zeven dagen, een kort venster, en toch was meer dan een op de twee Europeanen (58%) content tegengekomen waarvan ze niet zeker waren dat deze betrouwbaar was, waaronder ongeveer een op de vijf (22%) dagelijks of bijna dagelijks. Een vergelijkbaar aandeel (57%) kwam inhoud tegen waarvan ze dachten dat deze onjuist of misleidend was, opnieuw ongeveer een op de vijf (21%) elke dag of bijna elke dag. De waargenomen blootstelling aan buitenlandse inmenging is iets minder wijdverbreid, maar verre van marginaal: 42% was content tegengekomen waarvan ze dachten dat het deel uitmaakte van een poging van een vreemd land of organisatie om hun mening te beïnvloeden. Hoewel dit onder de 50% blijft, is het nog steeds een zeer belangrijk aandeel. </text:p>
        <text:p text:style-name="P55"><draw:g text:anchor-type="paragraph" draw:z-index="2" draw:name="Objet de groupe 1" draw:style-name="gr2"><draw:frame draw:style-name="gr147" draw:text-style-name="P90" svg:width="0.389cm" svg:height="0.482cm" svg:x="16.249cm" svg:y="6.712cm"><draw:text-box><text:p/></draw:text-box></draw:frame><draw:path draw:style-name="gr275" draw:text-style-name="P133" svg:width="3.154cm" svg:height="4.351cm" svg:x="0.482cm" svg:y="1.825cm" svg:viewBox="0 0 3155 4352" svg:d="M3155 0h-3155v671h3155zM3013 1834h-3013v685h3013zM2147 3681h-2147v671h2147z"><text:p/></draw:path><draw:path draw:style-name="gr276" draw:text-style-name="P134" svg:width="6.191cm" svg:height="4.351cm" svg:x="2.628cm" svg:y="1.825cm" svg:viewBox="0 0 6192 4352" svg:d="M6192 0h-5184v671h5184zM6049 1834h-5183v685h5183zM3890 3681h-3890v671h3890z"><text:p/></draw:path><draw:path draw:style-name="gr277" draw:text-style-name="P135" svg:width="5.609cm" svg:height="4.351cm" svg:x="6.518cm" svg:y="1.825cm" svg:viewBox="0 0 5610 4352" svg:d="M5610 0h-3309v671h3309zM5610 1834h-3452v685h3452zM3735 3681h-3735v671h3735z"><text:p/></draw:path><draw:path draw:style-name="gr278" draw:text-style-name="P136" svg:width="3.308cm" svg:height="4.351cm" svg:x="10.255cm" svg:y="1.825cm" svg:viewBox="0 0 3309 4352" svg:d="M3309 0h-1435v671h1435zM3309 1834h-1435v685h1435zM2728 3681h-2728v671h2728z"><text:p/></draw:path><draw:path draw:style-name="gr279" draw:text-style-name="P137" svg:width="1.874cm" svg:height="4.351cm" svg:x="12.982cm" svg:y="1.825cm" svg:viewBox="0 0 1875 4352" svg:d="M1875 0h-1293v671h1293zM1875 1834h-1293v685h1293zM1875 3681h-1875v671h1875z"><text:p/></draw:path><draw:frame draw:style-name="gr74" draw:text-style-name="P116" svg:width="0.267cm" svg:height="0.302cm" svg:x="1.935cm" svg:y="2.062cm"><draw:text-box><text:p text:style-name="P92"><text:span text:style-name="T97">22</text:span></text:p></draw:text-box></draw:frame><draw:frame draw:style-name="gr74" draw:text-style-name="P116" svg:width="0.267cm" svg:height="0.302cm" svg:x="1.863cm" svg:y="3.911cm"><draw:text-box><text:p text:style-name="P92"><text:span text:style-name="T97">21</text:span></text:p></draw:text-box></draw:frame><draw:frame draw:style-name="gr72" draw:text-style-name="P116" svg:width="0.269cm" svg:height="0.302cm" svg:x="1.431cm" svg:y="5.747cm"><draw:text-box><text:p text:style-name="P92"><text:span text:style-name="T97">15</text:span></text:p></draw:text-box></draw:frame><draw:frame draw:style-name="gr74" draw:text-style-name="P116" svg:width="0.267cm" svg:height="0.302cm" svg:x="6.107cm" svg:y="2.062cm"><draw:text-box><text:p text:style-name="P92"><text:span text:style-name="T97">36</text:span></text:p></draw:text-box></draw:frame><draw:frame draw:style-name="gr72" draw:text-style-name="P116" svg:width="0.269cm" svg:height="0.302cm" svg:x="5.962cm" svg:y="3.911cm"><draw:text-box><text:p text:style-name="P92"><text:span text:style-name="T97">36</text:span></text:p></draw:text-box></draw:frame><draw:frame draw:style-name="gr72" draw:text-style-name="P116" svg:width="0.269cm" svg:height="0.302cm" svg:x="4.452cm" svg:y="5.747cm"><draw:text-box><text:p text:style-name="P92"><text:span text:style-name="T97">27</text:span></text:p></draw:text-box></draw:frame><draw:frame draw:style-name="gr74" draw:text-style-name="P116" svg:width="0.267cm" svg:height="0.302cm" svg:x="10.353cm" svg:y="2.062cm"><draw:text-box><text:p text:style-name="P92"><text:span text:style-name="T97">23</text:span></text:p></draw:text-box></draw:frame><draw:frame draw:style-name="gr72" draw:text-style-name="P116" svg:width="0.269cm" svg:height="0.302cm" svg:x="10.278cm" svg:y="3.911cm"><draw:text-box><text:p text:style-name="P92"><text:span text:style-name="T97">24</text:span></text:p></draw:text-box></draw:frame><draw:frame draw:style-name="gr74" draw:text-style-name="P116" svg:width="0.267cm" svg:height="0.302cm" svg:x="8.266cm" svg:y="5.747cm"><draw:text-box><text:p text:style-name="P92"><text:span text:style-name="T97">26</text:span></text:p></draw:text-box></draw:frame><draw:frame draw:style-name="gr74" draw:text-style-name="P116" svg:width="0.267cm" svg:height="0.302cm" svg:x="12.725cm" svg:y="2.062cm"><draw:text-box><text:p text:style-name="P92"><text:span text:style-name="T97">10</text:span></text:p></draw:text-box></draw:frame><draw:frame draw:style-name="gr74" draw:text-style-name="P116" svg:width="0.267cm" svg:height="0.302cm" svg:x="12.725cm" svg:y="3.911cm"><draw:text-box><text:p text:style-name="P92"><text:span text:style-name="T97">10</text:span></text:p></draw:text-box></draw:frame><draw:frame draw:style-name="gr73" draw:text-style-name="P116" svg:width="0.246cm" svg:height="0.302cm" svg:x="11.503cm" svg:y="5.747cm"><draw:text-box><text:p text:style-name="P92"><text:span text:style-name="T97">1</text:span></text:p></draw:text-box></draw:frame><draw:frame draw:style-name="gr280" draw:text-style-name="P116" svg:width="0.246cm" svg:height="0.479cm" svg:x="14.152cm" svg:y="2.062cm"><draw:text-box><text:p/></draw:text-box></draw:frame><draw:frame draw:style-name="gr280" draw:text-style-name="P116" svg:width="0.246cm" svg:height="0.479cm" svg:x="14.14cm" svg:y="3.911cm"><draw:text-box><text:p/></draw:text-box></draw:frame><draw:polygon draw:style-name="gr275" draw:text-style-name="P133" svg:width="0.142cm" svg:height="0.129cm" svg:x="2.99cm" svg:y="0.805cm" svg:viewBox="0 0 143 130" draw:points="0,130 143,130 143,0 0,0"><text:p/></draw:polygon><draw:frame draw:style-name="gr74" draw:text-style-name="P116" svg:width="0.267cm" svg:height="0.302cm" svg:x="13.79cm" svg:y="5.761cm"><draw:text-box><text:p text:style-name="P92"><text:span text:style-name="T97">13</text:span></text:p></draw:text-box></draw:frame><draw:polygon draw:style-name="gr276" draw:text-style-name="P134" svg:width="0.142cm" svg:height="0.129cm" svg:x="6.13cm" svg:y="0.805cm" svg:viewBox="0 0 143 130" draw:points="0,130 143,130 143,0 0,0"><text:p/></draw:polygon><draw:path draw:style-name="gr281" draw:text-style-name="P149"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5" svg:width="0.143cm" svg:height="0.129cm" svg:x="8.844cm" svg:y="0.805cm" svg:viewBox="0 0 144 130" draw:points="0,130 144,130 144,0 0,0"><text:p/></draw:polygon><draw:frame draw:style-name="gr282" draw:text-style-name="P116" svg:width="2.682cm" svg:height="0.302cm" svg:x="3.188cm" svg:y="0.757cm"><draw:text-box><text:p text:style-name="P92"><text:span text:style-name="T101">Dagelijks of bijna elke dag </text:span></text:p></draw:text-box></draw:frame><draw:polygon draw:style-name="gr278" draw:text-style-name="P136" svg:width="0.129cm" svg:height="0.129cm" svg:x="10.46cm" svg:y="0.805cm" svg:viewBox="0 0 130 130" draw:points="0,130 130,130 130,0 0,0"><text:p/></draw:polygon><draw:frame draw:style-name="gr283" draw:text-style-name="P116" svg:width="1.271cm" svg:height="0.302cm" svg:x="9.044cm" svg:y="0.757cm"><draw:text-box><text:p text:style-name="P92"><text:span text:style-name="T120">Minder vaak</text:span></text:p></draw:text-box></draw:frame><draw:polygon draw:style-name="gr279" draw:text-style-name="P137" svg:width="0.13cm" svg:height="0.129cm" svg:x="11.661cm" svg:y="0.805cm" svg:viewBox="0 0 131 130" draw:points="0,130 131,130 131,0 0,0"><text:p/></draw:polygon><draw:frame draw:style-name="gr284" draw:text-style-name="P116" svg:width="0.613cm" svg:height="0.302cm" svg:x="10.658cm" svg:y="0.757cm"><draw:text-box><text:p text:style-name="P92"><text:span text:style-name="T102">Nooit</text:span></text:p></draw:text-box></draw:frame><draw:frame draw:style-name="gr84" draw:text-style-name="P116" svg:width="1.299cm" svg:height="0.302cm" svg:x="11.855cm" svg:y="0.757cm"><draw:text-box><text:p text:style-name="P92"><text:span text:style-name="T103">Weet ik niet</text:span></text:p></draw:text-box></draw:frame><draw:frame draw:style-name="gr285" draw:text-style-name="P129" svg:width="10.224cm" svg:height="0.336cm" svg:x="0.399cm" svg:y="0.284cm"><draw:text-box><text:p text:style-name="P92"><text:span text:style-name="T112">Q13 </text:span><text:span text:style-name="T113">In de afgelopen zeven dagen, hoe vaak bent u online informatie tegengekomen die u ...</text:span></text:p></draw:text-box></draw:frame><draw:frame draw:style-name="gr143" draw:text-style-name="P122" svg:width="0.743cm" svg:height="0.479cm" svg:x="0.002cm" svg:y="0.506cm"><draw:text-box><text:p/></draw:text-box></draw:frame><draw:frame draw:style-name="gr286" draw:text-style-name="P116" svg:width="4.647cm" svg:height="0.302cm" svg:x="0.528cm" svg:y="1.494cm"><draw:text-box><text:p text:style-name="P92"><text:span text:style-name="T98">We wisten niet zeker of het betrouwbaar was.</text:span></text:p></draw:text-box></draw:frame><draw:frame draw:style-name="gr287" draw:text-style-name="P116" svg:width="3.41cm" svg:height="0.302cm" svg:x="0.529cm" svg:y="3.357cm"><draw:text-box><text:p text:style-name="P92"><text:span text:style-name="T98">Vermoedelijk vals of misleidend</text:span></text:p></draw:text-box></draw:frame><draw:frame draw:style-name="gr288" draw:text-style-name="P116" svg:width="11.649cm" svg:height="0.503cm" svg:x="0.531cm" svg:y="5.191cm"><draw:text-box><text:p text:style-name="P92"><text:span text:style-name="T98">Vermoedelijk onderdeel geweest van een poging van een vreemd land of organisatie om uw mening te beïnvloeden</text:span></text:p></draw:text-box></draw:frame><draw:frame draw:style-name="gr289" draw:text-style-name="P151" svg:width="2.521cm" svg:height="0.287cm" svg:x="6.273cm" svg:y="0.804cm"><draw:text-box><text:p><text:span text:style-name="T132">Meerdere keren per week</text:span></text:p></draw:text-box></draw:frame></draw:g>Twijfel over informatie is algemeen, maar waargenomen buitenlandse inmenging is het hoogst op de oostelijke flank </text:p>
        <text:p text:style-name="P26">De frequentie van de blootstelling varieert in de EU, maar de landen die de meest frequente blootstelling melden, doen dit meestal op alle drie de posten tegelijk. Regelmatige blootstelling, ten minste eenmaal per week, aan de inhoud van twijfelachtige betrouwbaarheid is het hoogst in de Baltische staten, Kroatië, Griekenland en Roemenië, waar deze varieert van ongeveer 65% tot 72%, en het laagst in Frankrijk (50%), Duitsland (52%), Nederland (53%) en België (54%). De rangschikking is bijna identiek voor inhoud waarvan respondenten dachten dat deze onjuist of misleidend was. </text:p>
        <text:p text:style-name="P26">Waargenomen blootstelling aan buitenlandse interferentie staat uit elkaar. Hier ontstaat een duidelijk geografisch patroon, aangezien de landen die de meest frequente blootstelling melden, de landen aan de oostelijke flank van de EU zijn, het dichtst bij Rusland. Ten minste eenmaal per week komt 55 % van de respondenten in Estland, 54 % in Letland, 52 % in Litouwen, 50 % in Roemenië en 49 % in Polen inhoud tegen waarvan zij denken dat deze deel kan uitmaken van een poging van een vreemd land of een buitenlandse organisatie om de mening te beïnvloeden, vergeleken met een EU-27-gemiddelde van 42 %. De blootstelling is het laagst in Nederland en België (beide 35%), Frankrijk (37%) <text:soft-page-break/>en Duitsland (38%). De kloof is nog groter met betrekking tot het tegenovergestelde antwoord: ongeveer een op de vier respondenten in Duitsland en Nederland zegt dergelijke inhoud nooit tegen te komen, tegenover ongeveer een op de acht in de Baltische staten. Verschillende landen waar de algemene twijfel over informatie groot is, zoals Kroatië en Griekenland, melden niettemin een veel lagere perceptie van blootstelling aan buitenlandse inmenging (45 % en 44 %), wat suggereert dat brede scepsis over online-inhoud zich niet automatisch vertaalt in een gevoel van opzettelijke buitenlandse manipulatie. </text:p>
        <text:p text:style-name="P26"/>
        <text:p text:style-name="P56">Frequente blootstelling wordt vooral gedreven door het gebruik van sociale media, en dus door leeftijd </text:p>
        <text:p text:style-name="P33">De manier waarop deze blootstelling wordt verdeeld, volgt een vrij eenvoudige logica: Hoe meer een persoon sociale media gebruikt om op de hoogte te blijven, hoe groter de kans dat ze content tegenkomen die ze als onbetrouwbaar beschouwen. Het gebruik van sociale media voor informatie is veruit de sterkste factor. Dagelijkse gebruikers melden veel vaker wekelijkse blootstelling aan inhoud met twijfelachtige betrouwbaarheid dan niet-gebruikers (63% tegen 34%), en de kloof is nog groter voor waargenomen buitenlandse inmenging (48% tegen 17%, waarbij 41% van de niet-gebruikers zegt dat ze dergelijke inhoud nooit tegenkomen). Er is ook een leeftijdseffect aanwezig, hoewel het waarschijnlijk deels verband houdt met het gebruik van sociale media, aangezien jongere mensen de zwaarste gebruikers van deze platforms zijn. Respondenten in de leeftijd van 15 tot 24 jaar hebben de meeste kans om frequente blootstelling te melden, met 71% voor inhoud van twijfelachtige betrouwbaarheid en 53% voor vermoedelijke buitenlandse interferentie, vergeleken met respectievelijk 51% en 32% bij mensen van 55 jaar en ouder. Dit is het spiegelbeeld van het patroon dat wordt gezien als bezorgdheid over de risico's waarmee kinderen worden geconfronteerd, waarbij oudere respondenten opvielen. De andere variabelen wijzen in dezelfde richting. Respondenten die geen beroepsactiviteit uitoefenen, de meesten van hen met pensioen, behoren tot de minst blootgestelde (51 % en 32 %), terwijl geslacht, opleiding en woonplaats weinig verschil maken. </text:p>
        <text:p text:style-name="P26"/>
        <text:p text:style-name="P55">Europeanen zijn verdeeld tussen het controleren van verdachte inhoud en het simpelweg negeren ervan </text:p>
        <text:p text:style-name="P34">Wanneer ze informatie tegenkomen waarvan ze denken dat deze onjuist of misleidend is, zijn Europeanen verdeeld over twee zeer verschillende reacties van bijna hetzelfde gewicht. Een derde controleert de informatie door deze te vergelijken met andere bronnen (33%), terwijl bijna net zoveel mensen deze gewoon negeren (32%). Verificatie is daarom het meest voorkomende antwoord, maar slechts met een beperkte marge ten opzichte van terugtrekking. De andere reacties komen minder vaak voor: 15% meldt de inhoud aan het platform of de website en hetzelfde aandeel (15%) bespreekt het met vrienden of familie. Zeer weinig respondenten zeggen dat ze het online delen (5%), wat suggereert dat de actieve verspreiding van inhoud waarvan wordt aangenomen dat deze vals is, beperkt blijft.</text:p>
        <text:p text:style-name="P26"/>
        <text:p text:style-name="P27"><draw:g text:anchor-type="paragraph" draw:z-index="3" draw:name="Objet de groupe 2" draw:style-name="gr2"><draw:path draw:style-name="gr80" draw:text-style-name="P133" svg:width="7.721cm" svg:height="5.313cm" svg:x="7.5cm" svg:y="1.331cm" svg:viewBox="0 0 7722 5314" svg:d="M7722 0h-7722v801h7722zM7498 1129h-7498v800h7498zM3506 2257h-3506v800h3506zM3506 3385h-3506v801h3506zM1168 4501h-1168v813h1168z"><text:p/></draw:path><draw:frame draw:style-name="gr90" draw:text-style-name="P94" svg:width="0.267cm" svg:height="0.309cm" svg:x="15.339cm" svg:y="1.637cm"><draw:text-box><text:p text:style-name="P92"><text:span text:style-name="T104">33</text:span></text:p></draw:text-box></draw:frame><draw:frame draw:style-name="gr90" draw:text-style-name="P94" svg:width="0.267cm" svg:height="0.309cm" svg:x="15.106cm" svg:y="2.77cm"><draw:text-box><text:p text:style-name="P92"><text:span text:style-name="T104">32</text:span></text:p></draw:text-box></draw:frame><draw:frame draw:style-name="gr88" draw:text-style-name="P94" svg:width="0.269cm" svg:height="0.309cm" svg:x="11.122cm" svg:y="3.895cm"><draw:text-box><text:p text:style-name="P92"><text:span text:style-name="T104">15</text:span></text:p></draw:text-box></draw:frame><draw:frame draw:style-name="gr88" draw:text-style-name="P94" svg:width="0.269cm" svg:height="0.309cm" svg:x="11.122cm" svg:y="5.015cm"><draw:text-box><text:p text:style-name="P92"><text:span text:style-name="T104">15</text:span></text:p></draw:text-box></draw:frame><draw:frame draw:style-name="gr252" draw:text-style-name="P94" svg:width="0.249cm" svg:height="0.309cm" svg:x="8.779cm" svg:y="6.146cm"><draw:text-box><text:p text:style-name="P92"><text:span text:style-name="T104">5</text:span></text:p></draw:text-box></draw:frame><draw:frame draw:style-name="gr267" draw:text-style-name="P94" svg:width="5.719cm" svg:height="0.309cm" svg:x="2.972cm" svg:y="1.6cm"><draw:text-box><text:p text:style-name="P92"><text:span text:style-name="T105">Controleer het door te vergelijken met andere bronnen</text:span></text:p></draw:text-box></draw:frame><draw:frame draw:style-name="gr268" draw:text-style-name="P94" svg:width="1.154cm" svg:height="0.309cm" svg:x="6.313cm" svg:y="2.743cm"><draw:text-box><text:p text:style-name="P92"><text:span text:style-name="T105">Negeer het</text:span></text:p></draw:text-box></draw:frame><draw:frame draw:style-name="gr269" draw:text-style-name="P94" svg:width="4.204cm" svg:height="0.309cm" svg:x="3.542cm" svg:y="3.869cm"><draw:text-box><text:p text:style-name="P92"><text:span text:style-name="T105">Meld het aan het platform of de website</text:span></text:p></draw:text-box></draw:frame><draw:frame draw:style-name="gr270" draw:text-style-name="P94" svg:width="3.589cm" svg:height="0.309cm" svg:x="4.204cm" svg:y="5.029cm"><draw:text-box><text:p text:style-name="P92"><text:span text:style-name="T105">Bespreek het met vrienden familie</text:span></text:p></draw:text-box></draw:frame><draw:frame draw:style-name="gr271" draw:text-style-name="P94" svg:width="1.587cm" svg:height="0.309cm" svg:x="5.696cm" svg:y="6.172cm"><draw:text-box><text:p text:style-name="P92"><text:span text:style-name="T105">Deel het online</text:span></text:p></draw:text-box></draw:frame><draw:frame draw:style-name="gr272" draw:text-style-name="P150" svg:width="14.823cm" svg:height="1.013cm" svg:x="0.912cm" svg:y="0.295cm"><draw:text-box><text:p text:style-name="P92"><text:span text:style-name="T125">V14 </text:span><text:span text:style-name="T124">Wanneer u online informatie tegenkomt waarvan u denkt dat deze onjuist of misleidend is, wat doet u dan meestal (meerdere antwoorden mogelijk) </text:span></text:p><text:p text:style-name="P92"><text:span text:style-name="T124"/></text:p></draw:text-box></draw:frame><draw:frame draw:style-name="gr273" draw:text-style-name="P150" svg:width="1.084cm" svg:height="0.479cm" svg:x="13.984cm" svg:y="0.371cm"><draw:text-box><text:p/></draw:text-box></draw:frame><draw:frame draw:style-name="gr274" draw:text-style-name="P150" svg:width="0.511cm" svg:height="0.479cm" svg:x="1.329cm" svg:y="0.711cm"><draw:text-box><text:p/></draw:text-box></draw:frame><draw:frame draw:style-name="gr254" draw:text-style-name="P94" svg:width="0.249cm" svg:height="0.479cm" svg:x="2.242cm" svg:y="0.731cm"><draw:text-box><text:p/></draw:text-box></draw:frame><draw:frame draw:style-name="gr117" draw:text-style-name="P120" svg:width="0.743cm" svg:height="0.479cm" svg:x="0.63cm" svg:y="1.373cm"><draw:text-box><text:p/></draw:text-box></draw:frame></draw:g></text:p>
        <text:p text:style-name="P55">Het evenwicht tussen controleren en negeren verschilt sterk van land tot land </text:p>
        <text:p text:style-name="P26"/>
        <text:p text:style-name="P26">Hoewel controle en negeren op EU-niveau bijna gelijk zijn, verschilt het evenwicht tussen beide aanzienlijk van lidstaat tot lidstaat. Het aandeel dat de informatie controleert aan de hand van andere bronnen is redelijk stabiel, maar het aandeel dat deze gewoon negeert, varieert van ongeveer een op de vijf tot meer dan vier op de tien. Verificatie overheerst duidelijk in Estland (40% controle tegen 22% negeer), evenals in Polen, Oostenrijk en Roemenië, terwijl negeren domineert in Denemarken (41% negeer tegen 24% controle), Kroatië (44% negeer tegen 28% controle), Nederland (42% negeer tegen 27%) en Ierland (40% negeer tegen 27% controle). De neiging om inhoud aan het platform te melden varieert ook, van ongeveer 10 % in Finland en Letland tot meer dan 20 % in Portugal, Cyprus en Roemenië. </text:p>
        <text:p text:style-name="P26"/>
        <text:p text:style-name="P55">Europeanen geven voorrang aan krachtigere, op regels gebaseerde maatregelen boven zachtere maatregelen </text:p>
        <text:p text:style-name="P26">Gevraagd welke maatregelen prioriteit moeten krijgen om de negatieve gevolgen van onjuiste of misleidende online-informatie te verminderen, en in staat om maximaal twee te kiezen, geven Europeanen prioriteit aan strengere, op regels gebaseerde maatregelen. De vier meest gekozen zijn allemaal van regelgevende aard en clusteren nauw samen: strengere sancties tegen illegale online-inhoud (44 %), strengere regels voor online- en socialemediaplatforms (40 %), duidelijke etikettering van door AI gegenereerde of gemanipuleerde inhoud (38 %) en een minimumleeftijd voor toegang tot sociale media (37 %). Maatregelen die afhankelijk zijn van het versterken van de positie van de burgers worden lager: 29% kiest voor meer onderwijs en mediageletterdheid en onafhankelijkere factchecking. Bijna niemand is van mening dat er geen aanvullende maatregelen nodig zijn (3%), wat wijst op een bijna universele behoefte aan actie. </text:p>
        <text:p text:style-name="P26"/>
        <text:p text:style-name="P27"/>
        <text:p text:style-name="P26"/>
        <text:p text:style-name="P55">Regelgevende maatregelen leiden in bijna elke lidstaat </text:p>
        <text:p text:style-name="P26">De voorkeur voor regelgevende maatregelen komt in de hele Europese Unie voor. Sterkere sancties tegen illegale online-inhoud en strengere regels voor online- en socialemediaplatforms behoren tot de meest gekozen maatregelen in bijna elke lidstaat. De steun voor strengere sancties is het hoogst in Portugal (52 %), Frankrijk (50 %), Spanje en Roemenië (beide 49 %) en het laagst in Letland (31 %). De maatregelen die afhankelijk zijn van empowerment van burgers, namelijk meer onderwijs en mediageletterdheid en onafhankelijkere factchecking, scoren in de meeste landen lager. Overal vindt slechts een kleine minderheid dat er geen aanvullende maatregelen nodig zijn. </text:p>
        <text:p text:style-name="P26"><draw:g text:anchor-type="paragraph" draw:z-index="30" draw:name="Forme2" draw:style-name="gr2"><draw:frame draw:style-name="gr3" draw:text-style-name="P90" svg:width="0.389cm" svg:height="0.482cm" svg:x="16.14cm" svg:y="-0.821cm"><draw:text-box><text:p/></draw:text-box></draw:frame><draw:path draw:style-name="gr4" draw:text-style-name="P91"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3" svg:width="0.262cm" svg:height="0.313cm" svg:x="14.551cm" svg:y="-6.574cm"><draw:text-box><text:p text:style-name="P92"><text:span text:style-name="T74">44</text:span></text:p></draw:text-box></draw:frame><draw:frame draw:style-name="gr6" draw:text-style-name="P94" svg:width="0.258cm" svg:height="0.309cm" svg:x="13.891cm" svg:y="-5.775cm"><draw:text-box><text:p text:style-name="P92"><text:span text:style-name="T75">40</text:span></text:p></draw:text-box></draw:frame><draw:frame draw:style-name="gr7" draw:text-style-name="P94" svg:width="0.251cm" svg:height="0.309cm" svg:x="13.559cm" svg:y="-4.98cm"><draw:text-box><text:p text:style-name="P92"><text:span text:style-name="T75">3</text:span></text:p></draw:text-box></draw:frame><draw:frame draw:style-name="gr8" draw:text-style-name="P94" svg:width="0.258cm" svg:height="0.309cm" svg:x="13.395cm" svg:y="-4.2cm"><draw:text-box><text:p text:style-name="P92"><text:span text:style-name="T75">37</text:span></text:p></draw:text-box></draw:frame><draw:frame draw:style-name="gr9" draw:text-style-name="P94" svg:width="0.251cm" svg:height="0.309cm" svg:x="12.072cm" svg:y="-3.405cm"><draw:text-box><text:p text:style-name="P92"><text:span text:style-name="T75">2</text:span></text:p></draw:text-box></draw:frame><draw:frame draw:style-name="gr10" draw:text-style-name="P94" svg:width="0.251cm" svg:height="0.309cm" svg:x="12.072cm" svg:y="-2.611cm"><draw:text-box><text:p text:style-name="P92"><text:span text:style-name="T75">2</text:span></text:p></draw:text-box></draw:frame><draw:frame draw:style-name="gr11" draw:text-style-name="P94" svg:width="0.251cm" svg:height="0.309cm" svg:x="7.772cm" svg:y="-1.817cm"><draw:text-box><text:p text:style-name="P92"><text:span text:style-name="T75">3</text:span></text:p></draw:text-box></draw:frame><draw:frame draw:style-name="gr12" draw:text-style-name="P94" svg:width="0.251cm" svg:height="0.309cm" svg:x="7.772cm" svg:y="-1.036cm"><draw:text-box><text:p text:style-name="P92"><text:span text:style-name="T75">3</text:span></text:p></draw:text-box></draw:frame><draw:frame draw:style-name="gr13" draw:text-style-name="P93" svg:width="5.04cm" svg:height="0.313cm" svg:x="2.068cm" svg:y="-6.56cm"><draw:text-box><text:p text:style-name="P92"><text:span text:style-name="T76">Strengere sancties tegen illegale online-inhoud</text:span></text:p></draw:text-box></draw:frame><draw:frame draw:style-name="gr14" draw:text-style-name="P94" svg:width="5.735cm" svg:height="0.309cm" svg:x="1.651cm" svg:y="-5.775cm"><draw:text-box><text:p text:style-name="P92"><text:span text:style-name="T77">Strengere regels voor online- en socialemediaplatforms</text:span></text:p></draw:text-box></draw:frame><draw:frame draw:style-name="gr15" draw:text-style-name="P94" svg:width="7.855cm" svg:height="0.309cm" svg:x="1.387cm" svg:y="-4.98cm"><draw:text-box><text:p text:style-name="P92"><text:span text:style-name="T77">Duidelijke etikettering van door AI gegenereerde of gemanipuleerde inhoud</text:span></text:p></draw:text-box></draw:frame><draw:frame draw:style-name="gr16" draw:text-style-name="P94" svg:width="5.197cm" svg:height="0.309cm" svg:x="1.842cm" svg:y="-4.186cm"><draw:text-box><text:p text:style-name="P92"><text:span text:style-name="T77">Minimumleeftijd voor toegang tot sociale media</text:span></text:p></draw:text-box></draw:frame><draw:frame draw:style-name="gr17" draw:text-style-name="P94" svg:width="5.441cm" svg:height="0.309cm" svg:x="2.21cm" svg:y="-3.405cm"><draw:text-box><text:p text:style-name="P92"><text:span text:style-name="T77">Meer onderwijs en mediageletterdheid voor burgers</text:span></text:p></draw:text-box></draw:frame><draw:frame draw:style-name="gr18" draw:text-style-name="P94" svg:width="5.492cm" svg:height="0.309cm" svg:x="1.9cm" svg:y="-2.611cm"><draw:text-box><text:p text:style-name="P92"><text:span text:style-name="T77">Meer onafhankelijke factchecking van online content</text:span></text:p></draw:text-box></draw:frame><draw:frame draw:style-name="gr19" draw:text-style-name="P94" svg:width="4.532cm" svg:height="0.309cm" svg:x="3.316cm" svg:y="-1.828cm"><draw:text-box><text:p text:style-name="P92"><text:span text:style-name="T77">Er zijn geen aanvullende maatregelen nodig</text:span></text:p></draw:text-box></draw:frame><draw:frame draw:style-name="gr20" draw:text-style-name="P94" svg:width="1.262cm" svg:height="0.309cm" svg:x="5.768cm" svg:y="-1.036cm"><draw:text-box><text:p text:style-name="P92"><text:span text:style-name="T77">Weet ik niet</text:span></text:p></draw:text-box></draw:frame><draw:frame draw:style-name="gr21" draw:text-style-name="P95" svg:width="14.87cm" svg:height="0.687cm" svg:x="0.027cm" svg:y="-7.751cm"><draw:text-box><text:p text:style-name="P92"><text:span text:style-name="T78">Q15 </text:span><text:span text:style-name="T79">Welke van de volgende maatregelen, indien van toepassing, moet prioriteit krijgen om de negatieve impact van valse of misleidende online-informatica te verminderen ? </text:span><text:span text:style-name="T80">(Meerdere antwoorden mogelijk, maximaal 2)</text:span></text:p></draw:text-box></draw:frame><draw:frame draw:style-name="gr22" draw:text-style-name="P96" svg:width="0.597cm" svg:height="0.479cm" svg:x="0.002cm" svg:y="-6.553cm"><draw:text-box><text:p/></draw:text-box></draw:frame></draw:g></text:p>
        <text:h text:style-name="P20" text:outline-level="2"><text:bookmark-start text:name="__RefHeading___Toc4054_3967327191"/>1.2 De risico's waarmee kinderen online worden geconfronteerd en hun bescherming <text:bookmark-end text:name="__RefHeading___Toc4054_3967327191"/></text:h>
        <text:p text:style-name="P26">Een brede en intense bezorgdheid over de risico's </text:p>
        <text:p text:style-name="P26"><draw:g text:anchor-type="paragraph" draw:z-index="4" draw:name="Objet de groupe 4" draw:style-name="gr2"><draw:frame draw:style-name="gr246" draw:text-style-name="P90" svg:width="0.387cm" svg:height="0.482cm" svg:x="16.365cm" svg:y="19.421cm"><draw:text-box><text:p/></draw:text-box></draw:frame><draw:frame draw:style-name="gr247" draw:text-style-name="P90" svg:width="0.391cm" svg:height="0.482cm" svg:x="-0.064cm" svg:y="20.107cm"><draw:text-box><text:p/></draw:text-box></draw:frame><draw:path draw:style-name="gr80" draw:text-style-name="P133"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4"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2"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5"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6"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7"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6" svg:width="0.248cm" svg:height="0.302cm" svg:x="3.272cm" svg:y="14.318cm"><draw:text-box><text:p text:style-name="P92"><text:span text:style-name="T97">3</text:span></text:p></draw:text-box></draw:frame><draw:frame draw:style-name="gr250" draw:text-style-name="P94" svg:width="0.271cm" svg:height="0.309cm" svg:x="3.416cm" svg:y="15.232cm"><draw:text-box><text:p text:style-name="P92"><text:span text:style-name="T131">41</text:span></text:p></draw:text-box></draw:frame><draw:frame draw:style-name="gr249" draw:text-style-name="P116" svg:width="0.248cm" svg:height="0.302cm" svg:x="3.199cm" svg:y="16.152cm"><draw:text-box><text:p text:style-name="P92"><text:span text:style-name="T97">3</text:span></text:p></draw:text-box></draw:frame><draw:frame draw:style-name="gr72" draw:text-style-name="P116" svg:width="0.269cm" svg:height="0.302cm" svg:x="2.912cm" svg:y="17.073cm"><draw:text-box><text:p text:style-name="P92"><text:span text:style-name="T97">34</text:span></text:p></draw:text-box></draw:frame><draw:frame draw:style-name="gr74" draw:text-style-name="P116" svg:width="0.267cm" svg:height="0.302cm" svg:x="2.769cm" svg:y="17.988cm"><draw:text-box><text:p text:style-name="P92"><text:span text:style-name="T97">32</text:span></text:p></draw:text-box></draw:frame><draw:frame draw:style-name="gr249" draw:text-style-name="P116" svg:width="0.248cm" svg:height="0.302cm" svg:x="2.481cm" svg:y="18.922cm"><draw:text-box><text:p text:style-name="P92"><text:span text:style-name="T97">2</text:span></text:p></draw:text-box></draw:frame><draw:frame draw:style-name="gr251" draw:text-style-name="P116" svg:width="0.271cm" svg:height="0.302cm" svg:x="8.38cm" svg:y="14.318cm"><draw:text-box><text:p text:style-name="P92"><text:span text:style-name="T97">32</text:span></text:p></draw:text-box></draw:frame><draw:frame draw:style-name="gr252" draw:text-style-name="P94" svg:width="0.249cm" svg:height="0.309cm" svg:x="8.45cm" svg:y="15.232cm"><draw:text-box><text:p text:style-name="P92"><text:span text:style-name="T131">2</text:span></text:p></draw:text-box></draw:frame><draw:frame draw:style-name="gr74" draw:text-style-name="P116" svg:width="0.267cm" svg:height="0.302cm" svg:x="8.163cm" svg:y="16.152cm"><draw:text-box><text:p text:style-name="P92"><text:span text:style-name="T97">31</text:span></text:p></draw:text-box></draw:frame><draw:frame draw:style-name="gr251" draw:text-style-name="P116" svg:width="0.271cm" svg:height="0.302cm" svg:x="7.875cm" svg:y="17.073cm"><draw:text-box><text:p text:style-name="P92"><text:span text:style-name="T97">35</text:span></text:p></draw:text-box></draw:frame><draw:frame draw:style-name="gr72" draw:text-style-name="P116" svg:width="0.269cm" svg:height="0.302cm" svg:x="7.373cm" svg:y="17.988cm"><draw:text-box><text:p text:style-name="P92"><text:span text:style-name="T97">32</text:span></text:p></draw:text-box></draw:frame><draw:frame draw:style-name="gr74" draw:text-style-name="P116" svg:width="0.267cm" svg:height="0.302cm" svg:x="6.796cm" svg:y="18.922cm"><draw:text-box><text:p text:style-name="P92"><text:span text:style-name="T97">32</text:span></text:p></draw:text-box></draw:frame><draw:frame draw:style-name="gr72" draw:text-style-name="P116" svg:width="0.269cm" svg:height="0.302cm" svg:x="11.759cm" svg:y="14.318cm"><draw:text-box><text:p text:style-name="P92"><text:span text:style-name="T97">15</text:span></text:p></draw:text-box></draw:frame><draw:frame draw:style-name="gr250" draw:text-style-name="P94" svg:width="0.271cm" svg:height="0.309cm" svg:x="11.615cm" svg:y="15.232cm"><draw:text-box><text:p text:style-name="P92"><text:span text:style-name="T131">15</text:span></text:p></draw:text-box></draw:frame><draw:frame draw:style-name="gr251" draw:text-style-name="P116" svg:width="0.271cm" svg:height="0.302cm" svg:x="11.541cm" svg:y="16.152cm"><draw:text-box><text:p text:style-name="P92"><text:span text:style-name="T97">16</text:span></text:p></draw:text-box></draw:frame><draw:frame draw:style-name="gr251" draw:text-style-name="P116" svg:width="0.271cm" svg:height="0.302cm" svg:x="11.541cm" svg:y="17.073cm"><draw:text-box><text:p text:style-name="P92"><text:span text:style-name="T97">16</text:span></text:p></draw:text-box></draw:frame><draw:frame draw:style-name="gr74" draw:text-style-name="P116" svg:width="0.267cm" svg:height="0.302cm" svg:x="11.114cm" svg:y="17.988cm"><draw:text-box><text:p text:style-name="P92"><text:span text:style-name="T97">20</text:span></text:p></draw:text-box></draw:frame><draw:frame draw:style-name="gr74" draw:text-style-name="P116" svg:width="0.267cm" svg:height="0.302cm" svg:x="10.68cm" svg:y="18.922cm"><draw:text-box><text:p text:style-name="P92"><text:span text:style-name="T97">22</text:span></text:p></draw:text-box></draw:frame><draw:frame draw:style-name="gr253" draw:text-style-name="P116" svg:width="0.248cm" svg:height="0.479cm" svg:x="13.474cm" svg:y="14.318cm"><draw:text-box><text:p/></draw:text-box></draw:frame><draw:frame draw:style-name="gr254" draw:text-style-name="P94" svg:width="0.249cm" svg:height="0.479cm" svg:x="13.402cm" svg:y="15.232cm"><draw:text-box><text:p/></draw:text-box></draw:frame><draw:frame draw:style-name="gr253" draw:text-style-name="P116" svg:width="0.248cm" svg:height="0.479cm" svg:x="13.402cm" svg:y="16.152cm"><draw:text-box><text:p/></draw:text-box></draw:frame><draw:frame draw:style-name="gr253" draw:text-style-name="P116" svg:width="0.248cm" svg:height="0.479cm" svg:x="13.402cm" svg:y="17.073cm"><draw:text-box><text:p/></draw:text-box></draw:frame><draw:frame draw:style-name="gr253" draw:text-style-name="P116" svg:width="0.248cm" svg:height="0.479cm" svg:x="13.259cm" svg:y="17.988cm"><draw:text-box><text:p/></draw:text-box></draw:frame><draw:frame draw:style-name="gr251" draw:text-style-name="P116" svg:width="0.271cm" svg:height="0.302cm" svg:x="13.052cm" svg:y="18.922cm"><draw:text-box><text:p text:style-name="P92"><text:span text:style-name="T97">11</text:span></text:p></draw:text-box></draw:frame><draw:frame draw:style-name="gr249" draw:text-style-name="P116" svg:width="0.248cm" svg:height="0.302cm" svg:x="14.469cm" svg:y="14.33cm"><draw:text-box><text:p text:style-name="P92"><text:span text:style-name="T97">6</text:span></text:p></draw:text-box></draw:frame><draw:frame draw:style-name="gr252" draw:text-style-name="P94" svg:width="0.249cm" svg:height="0.309cm" svg:x="14.469cm" svg:y="15.232cm"><draw:text-box><text:p text:style-name="P92"><text:span text:style-name="T131">6</text:span></text:p></draw:text-box></draw:frame><draw:frame draw:style-name="gr140" draw:text-style-name="P116" svg:width="0.244cm" svg:height="0.302cm" svg:x="14.483cm" svg:y="16.152cm"><draw:text-box><text:p text:style-name="P92"><text:span text:style-name="T97">6</text:span></text:p></draw:text-box></draw:frame><draw:frame draw:style-name="gr140" draw:text-style-name="P116" svg:width="0.244cm" svg:height="0.302cm" svg:x="14.483cm" svg:y="17.073cm"><draw:text-box><text:p text:style-name="P92"><text:span text:style-name="T97">6</text:span></text:p></draw:text-box></draw:frame><draw:frame draw:style-name="gr249" draw:text-style-name="P116" svg:width="0.248cm" svg:height="0.302cm" svg:x="14.409cm" svg:y="17.988cm"><draw:text-box><text:p text:style-name="P92"><text:span text:style-name="T97">7</text:span></text:p></draw:text-box></draw:frame><draw:polygon draw:style-name="gr80" draw:text-style-name="P133" svg:width="0.129cm" svg:height="0.129cm" svg:x="3.077cm" svg:y="13.515cm" svg:viewBox="0 0 130 130" draw:points="0,130 130,130 130,0 0,0"><text:p/></draw:polygon><draw:frame draw:style-name="gr249" draw:text-style-name="P116" svg:width="0.248cm" svg:height="0.302cm" svg:x="14.409cm" svg:y="18.922cm"><draw:text-box><text:p text:style-name="P92"><text:span text:style-name="T97">7</text:span></text:p></draw:text-box></draw:frame><draw:polygon draw:style-name="gr81" draw:text-style-name="P134" svg:width="0.13cm" svg:height="0.129cm" svg:x="5.207cm" svg:y="13.515cm" svg:viewBox="0 0 131 130" draw:points="0,130 131,130 131,0 0,0"><text:p/></draw:polygon><draw:path draw:style-name="gr255" draw:text-style-name="P149"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5" svg:width="0.13cm" svg:height="0.129cm" svg:x="7.948cm" svg:y="13.515cm" svg:viewBox="0 0 131 130" draw:points="0,130 131,130 131,0 0,0"><text:p/></draw:polygon><draw:frame draw:style-name="gr256" draw:text-style-name="P116" svg:width="1.594cm" svg:height="0.302cm" svg:x="3.266cm" svg:y="13.462cm"><draw:text-box><text:p text:style-name="P92"><text:span text:style-name="T101">Zeer bezorgd</text:span></text:p></draw:text-box></draw:frame><draw:polygon draw:style-name="gr83" draw:text-style-name="P136" svg:width="0.142cm" svg:height="0.129cm" svg:x="10.472cm" svg:y="13.515cm" svg:viewBox="0 0 143 130" draw:points="0,130 143,130 143,0 0,0"><text:p/></draw:polygon><draw:frame draw:style-name="gr257" draw:text-style-name="P116" svg:width="1.996cm" svg:height="0.302cm" svg:x="8.142cm" svg:y="13.462cm"><draw:text-box><text:p text:style-name="P92"><text:span text:style-name="T120">Niet erg bezorgd</text:span></text:p></draw:text-box></draw:frame><draw:polygon draw:style-name="gr85" draw:text-style-name="P137" svg:width="0.129cm" svg:height="0.129cm" svg:x="13.066cm" svg:y="13.515cm" svg:viewBox="0 0 130 130" draw:points="0,130 130,130 130,0 0,0"><text:p/></draw:polygon><draw:frame draw:style-name="gr258" draw:text-style-name="P116" svg:width="2.497cm" svg:height="0.302cm" svg:x="10.675cm" svg:y="13.462cm"><draw:text-box><text:p text:style-name="P92"><text:span text:style-name="T102">Helemaal niet betrokken</text:span></text:p></draw:text-box></draw:frame><draw:frame draw:style-name="gr259" draw:text-style-name="P116" svg:width="1.131cm" svg:height="0.302cm" svg:x="13.266cm" svg:y="13.462cm"><draw:text-box><text:p text:style-name="P92"><text:span text:style-name="T103">op t weten</text:span></text:p></draw:text-box></draw:frame><draw:frame draw:style-name="gr143" draw:text-style-name="P122" svg:width="0.743cm" svg:height="0.479cm" svg:x="0.116cm" svg:y="13.318cm"><draw:text-box><text:p/></draw:text-box></draw:frame><draw:frame draw:style-name="gr260" draw:text-style-name="P116" svg:width="2.911cm" svg:height="0.302cm" svg:x="0.633cm" svg:y="13.917cm"><draw:text-box><text:p text:style-name="P92"><text:span text:style-name="T98">Cyberpesten of intimidatie</text:span></text:p></draw:text-box></draw:frame><draw:frame draw:style-name="gr261" draw:text-style-name="P116" svg:width="3.996cm" svg:height="0.302cm" svg:x="0.642cm" svg:y="14.835cm"><draw:text-box><text:p text:style-name="P92"><text:span text:style-name="T98">Online grooming of seksuele uitbuiting</text:span></text:p></draw:text-box></draw:frame><draw:frame draw:style-name="gr262" draw:text-style-name="P116" svg:width="12.658cm" svg:height="0.302cm" svg:x="0.636cm" svg:y="15.766cm"><draw:text-box><text:p text:style-name="P92"><text:span text:style-name="T98">Blootstelling aan schadelijke inhoud (bv. geweld, zelfbeschadiging, extremisme, schadelijk gezondheids- of cosmetisch advies)</text:span></text:p></draw:text-box></draw:frame><draw:frame draw:style-name="gr263" draw:text-style-name="P116" svg:width="8.198cm" svg:height="0.302cm" svg:x="0.656cm" svg:y="16.683cm"><draw:text-box><text:p text:style-name="P92"><text:span text:style-name="T98">Gegevensprivacyrisico’s </text:span><text:span text:style-name="T98">(bv. het verzamelen van persoonsgegevens van kinderen)</text:span></text:p></draw:text-box></draw:frame><draw:frame draw:style-name="gr264" draw:text-style-name="P116" svg:width="3.327cm" svg:height="0.302cm" svg:x="0.642cm" svg:y="17.615cm"><draw:text-box><text:p text:style-name="P92"><text:span text:style-name="T98">Werving voor illegale activiteiten</text:span></text:p></draw:text-box></draw:frame><draw:frame draw:style-name="gr265" draw:text-style-name="P94" svg:width="2.089cm" svg:height="0.309cm" svg:x="0.649cm" svg:y="18.53cm"><draw:text-box><text:p text:style-name="P92"><text:span text:style-name="T105">Verslavend ontwerp</text:span></text:p></draw:text-box></draw:frame><draw:frame draw:style-name="gr144" draw:text-style-name="P144" svg:width="10.933cm" svg:height="0.92cm" svg:x="0.305cm" svg:y="12.815cm"><draw:text-box><text:p text:style-name="P92"><text:span text:style-name="T112">Q11</text:span><text:span text:style-name="T113"> Hoe bezorgd bent u over de volgende risico's waarmee kinderen op sociale media worden geconfronteerd </text:span></text:p></draw:text-box></draw:frame><draw:frame draw:style-name="gr266" draw:text-style-name="P138" svg:width="2.347cm" svg:height="0.302cm" svg:x="5.471cm" svg:y="13.506cm"><draw:text-box><text:p text:style-name="P92"><text:span text:style-name="T121">Enigszins bezorgd</text:span></text:p></draw:text-box></draw:frame></draw:g>Uit de resultaten blijkt dat een zeer groot deel van de Europeanen zich zorgen maakt over de verschillende risico’s waarmee kinderen op sociale media kunnen worden geconfronteerd. Voor elk van de geteste risico's zeggen bijna zeven op de tien respondenten bezorgd te zijn en de gemeten niveaus liggen over het algemeen vrij dicht bij elkaar. De bezorgdheid is het grootst voor cyberpesten of intimidatie (71 %) en online grooming of seksuele uitbuiting (70 %), gevolgd door blootstelling aan schadelijke inhoud zoals geweld, zelfbeschadiging of extremisme (69 %) en risico’s op het gebied van gegevensprivacy (69 %). Het is iets lager, hoewel nog steeds gedeeld door een duidelijke meerderheid, voor werving voor illegale activiteiten (64%) en het verslavende ontwerp van platforms (60%). Even opmerkelijk is de intensiteit van deze bezorgdheid. Het percentage respondenten dat zegt 'zeer bezorgd' te zijn in plaats van 'enigszins bezorgd', is aanzienlijk. Bijna vier op de tien Europeanen maakt zich grote zorgen over online grooming of seksuele uitbuiting (41 %), cyberpesten of intimidatie (39 %) en blootstelling aan schadelijke inhoud (38 %). Het aandeel is iets lager voor risico’s op het gebied van gegevensbescherming (34 %), rekrutering voor illegale activiteiten (32 %) en verslavend ontwerp (28 %), maar blijft in absolute termen hoog. Het is de moeite waard te onderstrepen dat deze vraag aan alle Europeanen is gesteld, en niet alleen aan de ouders, wat de omvang van de zorg des te opvallender maakt. Tot slot antwoordt slechts 6 tot 7 % van de respondenten "weet niet" op een bepaald risico, waaruit blijkt dat Europeanen zich gemakkelijk kunnen positioneren over deze kwesties. </text:p>
        <text:p text:style-name="P26"/>
        <text:p text:style-name="P55">Een meerderheid in alle EU-lidstaten maakt zich zorgen </text:p>
        <text:p text:style-name="P26">In elke lidstaat maakt de meerderheid van de respondenten zich zorgen over elk van de geteste risico’s. Zelfs in de landen waar de bezorgdheid het kleinst is, zoals België, Duitsland, Frankrijk, Hongarije en Oostenrijk, maken ongeveer zes op de tien respondenten zich zorgen over elk risico. Geen enkel nationaal publiek is daarom in grote lijnen onbezorgd en de waargenomen verschillen tussen landen zijn vooral graadverschillen. De bezorgdheid is groter in een aantal zuidelijke en oostelijke lidstaten, waarvan de meeste kleinere landen zijn. Voor blootstelling aan schadelijke inhoud varieert het aandeel van de betrokken respondenten van 63 % in Nederland en 64 % in Duitsland en België tot 0 % in Ierland en 1 % in Portugal, tot bijna 0 % in Malta en Cyprus. Een vergelijkbare spreiding wordt gevonden voor online grooming of seksuele uitbuiting, van 64% in Nederland tot meer dan 90% <text:soft-page-break/>in Cyprus, en voor cyberpesten of intimidatie, de meest gedeelde zorg van allemaal, die loopt van 64% in Duitsland tot 95% in Malta. Sommige landen onderscheiden zich door specifieke risico's: de bezorgdheid over de aanwerving voor illegale activiteiten bedraagt bijvoorbeeld 72 % in Roemenië en Slowakije, ruim boven het EU-27-gemiddelde van 64 %. Over de zes risico’s heen gaan de nationale zorgniveaus meestal samen: Wanneer respondenten zich meer zorgen maken over één risico, maken ze zich meestal ook meer zorgen over de andere risico's. Portugal, Estland, Ierland en <text:span text:style-name="T13">Litouwen </text:span>liggen op alle zes de risico’s boven het EU-27-gemiddelde, terwijl Frankrijk, Duitsland, België en Hongarije op elk van deze risico’s onder het EU-27-gemiddelde liggen. De duidelijkste uitzondering is verslavend ontwerp, dat de grootste verschillen tussen landen laat zien, van 50% in Frankrijk en 52% in Zweden tot 90% in Malta. Frankrijk en Zweden maken zich duidelijk minder zorgen over dit risico dan over de andere landen, terwijl Slovenië op het gebied van de meeste risico’s onder het EU-27-gemiddelde ligt, maar boven het EU-27-gemiddelde op het gebied van verslavend ontwerp. De bezorgdheid over de meer gevestigde onlinegevaren, zoals grooming of cyberpesten, lijkt dus in de hele Unie gelijkmatiger te worden gedeeld dan de bezorgdheid over de manier waarop platforms zijn ontworpen om de aandacht van kinderen vast te houden. </text:p>
        <text:p text:style-name="P26"/>
        <text:p text:style-name="P55">Leeftijd, veel meer dan geslacht, drijft bezorgdheid, met de 55-plussers het meest bezorgd </text:p>
        <text:p text:style-name="P35">De bezorgdheid over de risico's waarmee kinderen online worden geconfronteerd, is iets groter bij vrouwen dan bij mannen, hoewel het verschil bescheiden blijft. <text:span text:style-name="T15">W</text:span> vooren zijn iets meer bezorgd dan mannen over online grooming of seksuele uitbuiting (72% tegen 6 %) en over blootstelling aan schadelijke inhoud (70% tegen 6 %), met vergelijkbare lacunes op de andere risico’s. Het grootste verschil heeft te maken met leeftijd. Respondenten van 55 jaar en ouder maken zich aanzienlijk meer zorgen dan jongeren, en dit geldt voor elk getest risico. Zo maakt 75 % van de 55-plussers zich zorgen over blootstelling aan schadelijke inhoud, 76 % over online grooming en cyberpesten en 75 % over risico’s op het gebied van gegevensprivacy, tegenover respectievelijk 62 %, 64 %, 65 % en 62 % van de 25-39-jarigen. De andere leeftijdsgroepen staan vrij dicht bij elkaar. Opvallend is dat de 25- tot 39-jarigen in feite de minst betrokken groep vormen, hoewel deze leeftijdsgroep waarschijnlijk een groot deel van de ouders van jonge kinderen zal omvatten. Per beroep zijn de respondenten die geen beroepsactiviteit uitoefenen het meest bezorgd, met ongeveer 75 % van de meeste risico’s. Dit resultaat is waarschijnlijk gedeeltelijk verward met de leeftijd, omdat deze groep grotendeels bestaat uit oudere, gepensioneerde mensen. De samenstelling van het huishouden wijst in dezelfde richting. Respondenten zonder kinderen jonger dan 15 jaar maken zich meer zorgen (72% tot 74% op de meeste risico's) dan degenen die met drie of meer kinderen leven (ongeveer 60%). Ook hier houdt het verschil in ieder geval deels verband met het leeftijdseffect, aangezien oudere respondenten minder vaak jonge kinderen thuis hebben. </text:p>
        <text:p text:style-name="P26"/>
        <text:p text:style-name="P55">Een duidelijke meerderheid wil bindende EU-regels om kinderen online te beschermen </text:p>
        <text:p text:style-name="P26"/>
        <text:p text:style-name="P26">Op de vraag welke maatregelen de EU moet nemen om de bescherming van kinderen online te versterken, geven de Europeanen duidelijk de voorkeur aan bindende regels op EU-niveau. De twee opties die EU-brede regels omvatten, worden gekozen door een gecombineerde 63 % van de respondenten: 36 % zou de EU regels laten vaststellen die aanbieders van sociale media beletten hun diensten aan te bieden aan kinderen onder een bepaalde leeftijd, en nog eens 27 % zou aanbieders verplichten de toegang van kinderen tot bepaalde onveilige platforms onder een bepaalde leeftijd uit te stellen. Veel minder respondenten wenden zich tot andere benaderingen: 15% zou prioriteit geven aan het versterken van de middelen die worden toegewezen aan rechtshandhaving, en slechts 13% zou de zaak overlaten aan ouders en scholen zonder aanvullende maatregelen op EU-niveau. </text:p>
        <text:p text:style-name="P26"><text:soft-page-break/>Slechts 4 % is van mening dat er geen aanvullende maatregelen nodig zijn en 5 % heeft geen standpunt ingenomen. </text:p>
        <text:p text:style-name="P26"/>
        <text:p text:style-name="P27"><draw:g text:anchor-type="paragraph" draw:z-index="5" draw:name="Objet de groupe 5" draw:style-name="gr2"><draw:frame draw:style-name="gr147" draw:text-style-name="P90" svg:width="0.389cm" svg:height="0.482cm" svg:x="16.283cm" svg:y="7.834cm"><draw:text-box><text:p/></draw:text-box></draw:frame><draw:path draw:style-name="gr233" draw:text-style-name="P133" svg:width="2.452cm" svg:height="4.086cm" svg:x="7.497cm" svg:y="2.031cm" svg:viewBox="0 0 2453 4087" svg:d="M17 0c1370 23 2460 1151 2436 2518-10 577-221 1132-596 1569l-754-644c536-624 463-1562-161-2096-263-225-596-351-942-357z"><text:p/></draw:path><draw:path draw:style-name="gr234" draw:text-style-name="P134" svg:width="3.718cm" svg:height="1.508cm" svg:x="5.635cm" svg:y="5.475cm" svg:viewBox="0 0 3719 1509" svg:d="M3719 645c-891 1038-2455 1158-3496 269-79-68-153-140-223-217l735-666c552 608 1493 654 2101 102 46-41 90-86 130-133z"><text:p/></draw:path><draw:path draw:style-name="gr235" draw:text-style-name="P135" svg:width="1.377cm" svg:height="2.169cm" svg:x="4.994cm" svg:y="4cm" svg:viewBox="0 0 1378 2170" svg:d="M643 2170c-534-587-753-1394-591-2170l972 202c-98 467 34 950 354 1303z"><text:p/></draw:path><draw:path draw:style-name="gr236" draw:text-style-name="P136" svg:width="1.651cm" svg:height="1.809cm" svg:x="5.045cm" svg:y="2.393cm" svg:viewBox="0 0 1652 1810" svg:d="M0 1608c140-669 551-1252 1135-1608l517 846c-351 214-597 563-681 964z"><text:p/></draw:path><draw:path draw:style-name="gr237" draw:text-style-name="P141" svg:width="0.856cm" svg:height="1.1cm" svg:x="6.18cm" svg:y="2.138cm" svg:viewBox="0 0 857 1101" svg:d="M0 255c177-108 368-194 568-255l289 948c-119 37-233 88-340 153z"><text:p/></draw:path><draw:path draw:style-name="gr238" draw:text-style-name="P137" svg:width="0.767cm" svg:height="1.054cm" svg:x="6.747cm" svg:y="2.031cm" svg:viewBox="0 0 768 1055" svg:d="M0 107c248-76 508-112 768-107l-17 991c-156-3-311 19-462 64z"><text:p/></draw:path><draw:path draw:style-name="gr239" draw:text-style-name="P142" svg:width="0.767cm" svg:height="1.054cm" svg:x="6.747cm" svg:y="2.031cm" svg:viewBox="0 0 768 1055" svg:d="M0 107c248-76 508-112 768-107l-17 991c-156-3-311 19-462 64z"><text:p/></draw:path><draw:frame draw:style-name="gr240" draw:text-style-name="P143" svg:width="0.322cm" svg:height="0.262cm" svg:x="5.468cm" svg:y="1.771cm"><draw:text-box><text:p text:style-name="P92"><text:span text:style-name="T123">4 %</text:span></text:p></draw:text-box></draw:frame><draw:frame draw:style-name="gr117" draw:text-style-name="P120" svg:width="0.743cm" svg:height="0.479cm" svg:x="0.025cm" svg:y="1.251cm"><draw:text-box><text:p/></draw:text-box></draw:frame><draw:frame draw:style-name="gr241" draw:text-style-name="P144" svg:width="14.881cm" svg:height="1.751cm" svg:x="0.037cm" svg:y="0.002cm"><draw:text-box><text:p text:style-name="P92"><text:span text:style-name="T124">De</text:span><text:span text:style-name="T125"> Digital</text:span> <text:span text:style-name="T124">Service Act (DSA) vereist dat onlineplatforms kinderen beter beschermen tegen schade, die bijvoorbeeld kan voortvloeien uit cyberpesten, verzorging, blootstelling aan gewelddadig/extremistisch materiaal, verslavend ontwerp of zogenaamde konijnengaatjes. Welke van de volgende maatregelen zou de EU volgens u moeten nemen om de bescherming van kinderen online verder te versterken? </text:span></text:p></draw:text-box></draw:frame><draw:frame draw:style-name="gr242" draw:text-style-name="P144" svg:width="2.197cm" svg:height="1.031cm" svg:x="4.447cm" svg:y="1.258cm"><draw:text-box><text:p text:style-name="P92"><text:span text:style-name="T123">Er zijn geen aanvullende maatregelen nodig</text:span></text:p></draw:text-box></draw:frame><draw:frame draw:style-name="gr242" draw:text-style-name="P144" svg:width="1.678cm" svg:height="0.772cm" svg:x="7.04cm" svg:y="1.231cm"><draw:text-box><text:p text:style-name="P92"><text:span text:style-name="T126">Weet ik niet 5%</text:span></text:p></draw:text-box></draw:frame><draw:frame draw:style-name="gr243" draw:text-style-name="P144" svg:width="3.758cm" svg:height="1.29cm" svg:x="1.912cm" svg:y="2.193cm"><draw:text-box><text:p text:style-name="P92"><text:span text:style-name="T127">Laat het aan ouders en scholen over om de onlineveiligheid van kinderen te beheren zonder aanvullende maatregelen op EU-niveau 13 %</text:span></text:p></draw:text-box></draw:frame><draw:frame draw:style-name="gr243" draw:text-style-name="P144" svg:width="3.83cm" svg:height="1.549cm" svg:x="9.534cm" svg:y="2.35cm"><draw:text-box><text:p text:style-name="P92"><text:span text:style-name="T128">Regels op EU-niveau vaststellen die aanbieders van sociale media verbieden hun diensten aan te bieden aan kinderen jonger dan een bepaalde leeftijd 36 %</text:span></text:p></draw:text-box></draw:frame><draw:frame draw:style-name="gr244" draw:text-style-name="P146" svg:width="2.781cm" svg:height="1.29cm" svg:x="2.186cm" svg:y="5.107cm"><draw:text-box><text:p text:style-name="P145"><text:span text:style-name="T129">Versterking van de middelen die zijn toegewezen aan rechtshandhaving 15 %</text:span></text:p></draw:text-box></draw:frame><draw:frame draw:style-name="gr245" draw:text-style-name="P148" svg:width="4.705cm" svg:height="1.549cm" svg:x="9.021cm" svg:y="6.44cm"><draw:text-box><text:p text:style-name="P147"><text:span text:style-name="T130">Regels op EU-niveau vaststellen die aanbieders van sociale media verplichten het aanbieden van toegang tot bepaalde onveilige sociale media aan kinderen jonger dan een bepaalde leeftijd van 27 jaar uit te stellen</text:span></text:p></draw:text-box></draw:frame></draw:g></text:p>
        <text:p text:style-name="P55">Steun voor EU-regels wordt overal gedeeld, met scherpere verschillen over een regelrecht verbod </text:p>
        <text:p text:style-name="P26">De voorkeur voor regels op EU-niveau wordt gedeeld door een meerderheid in elke lidstaat. Over het geheel genomen worden de twee opties met EU-brede regels overal door ten minste een meerderheid ondersteund, van 54 % in Oostenrijk tot ongeveer 70 % of meer in verschillende zuidelijke en oostelijke landen, zoals Griekenland (74 %), evenals Portugal en Roemenië (beide 72 %). De steun voor EU-maatregelen om kinderen online te beschermen is daarom in de hele Europese Unie in grote lijnen op consensus gebaseerd. De verschillen zijn echter groter wat betreft de mogelijkheid van een regelrecht verbod, d.w.z. EU-regels die aanbieders van sociale media beletten hun diensten aan te bieden aan kinderen jonger dan een bepaalde leeftijd. Deze optie varieert van 27 % in Oostenrijk en 28 % in Duitsland tot 44 % in Ierland, Portugal, Roemenië, Slowakije en Bulgarije, en tot 49 % in Griekenland. Het contrast weerspiegelt een verschil in het voorkeursinstrument in plaats van in het algemene steunniveau. In sommige landen neigt het advies naar een regelrecht verbod, zoals in Griekenland (49%, tegen 25% voor vertraagde toegang), Ierland (44% tegen 19%) en Bulgarije (44% tegen 23%). In andere lidstaten is het voorstander van een meer geleidelijke aanpak op basis van het uitstellen van de toegang, zoals in Estland (41 % voor uitstel tegen 30 % voor een verbod) en Slovenië (39 % tegen 30 %). </text:p>
        <text:p text:style-name="P26"/>
        <text:p text:style-name="P55">Steun voor een regelrecht verbod groeit met de leeftijd en onder degenen die het verst van sociale media af staan </text:p>
        <text:p text:style-name="P34">De steun voor regels op EU-niveau is stabiel voor alle sociale groepen en ligt in bijna alle groepen tussen de 56 % en 69 %, wat op individueel niveau de consensus tussen de landen bevestigt. Net als bij de landen zijn er verschillen in de keuze van het instrument en vooral in de steun voor een regelrecht verbod. Deze steun neemt gestaag toe met de leeftijd, van 29% onder respondenten van 15 tot 24 jaar tot 43% onder 55-plussers. Oudere respondenten zijn ook minder geneigd om de zaak over te laten aan ouders en scholen (11%, tegenover 18% van de jongsten). Het scherpste contrast heeft echter betrekking op het gebruik van sociale media: niet-gebruikers zijn het meest voorstander van een regelrecht verbod (46%) en het minst geneigd om het over te laten aan ouders en scholen (6%), terwijl hoe meer een persoon sociale media gebruikt voor informatie, hoe meer ze neigen naar vertraagde toegang in plaats van een verbod. De aanwezigheid van kinderen versterkt het leeftijdspatroon. Respondenten zonder kinderen onder de 15 jaar zijn meer voorstander van een regelrecht verbod (39%) dan die met drie of meer <text:soft-page-break/>kinderen (29%), die iets meer neigen naar vertraagde toegang. Gender, onderwijs en woongebied maken daarentegen weinig verschil. </text:p>
        <text:h text:style-name="P17" text:outline-level="1"><text:bookmark-start text:name="__RefHeading___Toc4056_3967327191"/>2. Percepties van democratie en rechtsstaat <text:bookmark-end text:name="__RefHeading___Toc4056_3967327191"/></text:h>
        <text:h text:style-name="P19" text:outline-level="2"><text:bookmark-start text:name="__RefHeading___Toc4058_3967327191"/>2.1 Identificatie van de pijlers van de democratie <text:bookmark-end text:name="__RefHeading___Toc4058_3967327191"/></text:h>
        <text:p text:style-name="P55">Als het gaat om het identificeren van de pijlers van de democratie in de EU, komt de vrijheid van meningsuiting op de eerste plaats </text:p>
        <text:p text:style-name="P55"/>
        <text:p text:style-name="P34">Bijna een derde van de Europeanen beschouwt vrijheid van meningsuiting (34 %) als het belangrijkste element van een democratische samenleving, gevolgd door vrije en eerlijke verkiezingen (32 %) en eerbiediging van de rechtsstaat en bescherming van de grondrechten (31 %). </text:p>
        <text:p text:style-name="P34"><draw:g text:anchor-type="paragraph" draw:z-index="6" draw:name="Objet de groupe 6" draw:style-name="gr2"><draw:frame draw:style-name="gr147" draw:text-style-name="P90" svg:width="0.389cm" svg:height="0.482cm" svg:x="16.288cm" svg:y="14.473cm"><draw:text-box><text:p/></draw:text-box></draw:frame><draw:path draw:style-name="gr80" draw:text-style-name="P133"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4" svg:width="0.267cm" svg:height="0.309cm" svg:x="14.496cm" svg:y="8.821cm"><draw:text-box><text:p text:style-name="P92"><text:span text:style-name="T104">34</text:span></text:p></draw:text-box></draw:frame><draw:frame draw:style-name="gr72" draw:text-style-name="P116" svg:width="0.269cm" svg:height="0.302cm" svg:x="14.092cm" svg:y="9.292cm"><draw:text-box><text:p text:style-name="P92"><text:span text:style-name="T101">32</text:span></text:p></draw:text-box></draw:frame><draw:frame draw:style-name="gr74" draw:text-style-name="P116" svg:width="0.267cm" svg:height="0.302cm" svg:x="13.887cm" svg:y="9.756cm"><draw:text-box><text:p text:style-name="P92"><text:span text:style-name="T101">31</text:span></text:p></draw:text-box></draw:frame><draw:frame draw:style-name="gr140" draw:text-style-name="P116" svg:width="0.244cm" svg:height="0.302cm" svg:x="13.284cm" svg:y="10.222cm"><draw:text-box><text:p text:style-name="P92"><text:span text:style-name="T101">2</text:span></text:p></draw:text-box></draw:frame><draw:frame draw:style-name="gr72" draw:text-style-name="P116" svg:width="0.269cm" svg:height="0.302cm" svg:x="12.878cm" svg:y="10.677cm"><draw:text-box><text:p text:style-name="P92"><text:span text:style-name="T101">26</text:span></text:p></draw:text-box></draw:frame><draw:frame draw:style-name="gr72" draw:text-style-name="P116" svg:width="0.269cm" svg:height="0.302cm" svg:x="12.878cm" svg:y="11.143cm"><draw:text-box><text:p text:style-name="P92"><text:span text:style-name="T101">26</text:span></text:p></draw:text-box></draw:frame><draw:frame draw:style-name="gr72" draw:text-style-name="P116" svg:width="0.269cm" svg:height="0.302cm" svg:x="12.07cm" svg:y="11.607cm"><draw:text-box><text:p text:style-name="P92"><text:span text:style-name="T101">22</text:span></text:p></draw:text-box></draw:frame><draw:frame draw:style-name="gr88" draw:text-style-name="P94" svg:width="0.269cm" svg:height="0.309cm" svg:x="11.869cm" svg:y="12.07cm"><draw:text-box><text:p text:style-name="P92"><text:span text:style-name="T104">21</text:span></text:p></draw:text-box></draw:frame><draw:frame draw:style-name="gr72" draw:text-style-name="P116" svg:width="0.269cm" svg:height="0.302cm" svg:x="10.455cm" svg:y="12.54cm"><draw:text-box><text:p text:style-name="P92"><text:span text:style-name="T101">14</text:span></text:p></draw:text-box></draw:frame><draw:frame draw:style-name="gr72" draw:text-style-name="P116" svg:width="0.269cm" svg:height="0.302cm" svg:x="9.85cm" svg:y="13.004cm"><draw:text-box><text:p text:style-name="P92"><text:span text:style-name="T101">11</text:span></text:p></draw:text-box></draw:frame><draw:frame draw:style-name="gr73" draw:text-style-name="P116" svg:width="0.246cm" svg:height="0.302cm" svg:x="7.83cm" svg:y="13.469cm"><draw:text-box><text:p text:style-name="P92"><text:span text:style-name="T101">1</text:span></text:p></draw:text-box></draw:frame><draw:frame draw:style-name="gr73" draw:text-style-name="P116" svg:width="0.246cm" svg:height="0.302cm" svg:x="7.83cm" svg:y="13.924cm"><draw:text-box><text:p text:style-name="P92"><text:span text:style-name="T101">1</text:span></text:p></draw:text-box></draw:frame><draw:frame draw:style-name="gr73" draw:text-style-name="P116" svg:width="0.246cm" svg:height="0.302cm" svg:x="8.031cm" svg:y="14.388cm"><draw:text-box><text:p text:style-name="P92"><text:span text:style-name="T101">2</text:span></text:p></draw:text-box></draw:frame><draw:frame draw:style-name="gr217" draw:text-style-name="P119" svg:width="3.162cm" svg:height="0.309cm" svg:x="4.26cm" svg:y="8.784cm"><draw:text-box><text:p text:style-name="P118"><text:span text:style-name="T105">Vrijheid van meningsuiting</text:span></text:p></draw:text-box></draw:frame><draw:frame draw:style-name="gr218" draw:text-style-name="P123" svg:width="2.908cm" svg:height="0.302cm" svg:x="5.119cm" svg:y="9.254cm"><draw:text-box><text:p text:style-name="P118"><text:span text:style-name="T98">Vrije en eerlijke verkiezingen</text:span></text:p></draw:text-box></draw:frame><draw:frame draw:style-name="gr219" draw:text-style-name="P123" svg:width="6.95cm" svg:height="0.302cm" svg:x="0.94cm" svg:y="9.717cm"><draw:text-box><text:p text:style-name="P118"><text:span text:style-name="T98">Eerbiediging van de rechtsstaat en bescherming van de grondrechten</text:span></text:p></draw:text-box></draw:frame><draw:frame draw:style-name="gr220" draw:text-style-name="P123" svg:width="2.488cm" svg:height="0.302cm" svg:x="5.417cm" svg:y="10.183cm"><draw:text-box><text:p text:style-name="P118"><text:span text:style-name="T98">Bestrijding van corruptie</text:span></text:p></draw:text-box></draw:frame><draw:frame draw:style-name="gr221" draw:text-style-name="P123" svg:width="3.319cm" svg:height="0.302cm" svg:x="4.105cm" svg:y="10.651cm"><draw:text-box><text:p text:style-name="P118"><text:span text:style-name="T98">Een onafhankelijk rechtsstelsel</text:span></text:p></draw:text-box></draw:frame><draw:frame draw:style-name="gr222" draw:text-style-name="P123" svg:width="6.104cm" svg:height="0.302cm" svg:x="2.205cm" svg:y="11.116cm"><draw:text-box><text:p text:style-name="P118"><text:span text:style-name="T98">Transparantie en verantwoordingsplicht van politieke leiders</text:span></text:p></draw:text-box></draw:frame><draw:frame draw:style-name="gr223" draw:text-style-name="P123" svg:width="7.347cm" svg:height="0.302cm" svg:x="0.279cm" svg:y="11.582cm"><draw:text-box><text:p text:style-name="P118"><text:span text:style-name="T98">Burgers kunnen deelnemen aan het publieke debat en de besluitvorming</text:span></text:p></draw:text-box></draw:frame><draw:frame draw:style-name="gr224" draw:text-style-name="P119" svg:width="4.508cm" svg:height="0.309cm" svg:x="3.21cm" svg:y="12.044cm"><draw:text-box><text:p text:style-name="P118"><text:span text:style-name="T105">Vrijheid en onafhankelijkheid van de media</text:span></text:p></draw:text-box></draw:frame><draw:frame draw:style-name="gr225" draw:text-style-name="P123" svg:width="4.642cm" svg:height="0.302cm" svg:x="3.858cm" svg:y="12.501cm"><draw:text-box><text:p text:style-name="P118"><text:span text:style-name="T98">Eerbiediging van de rechten van minderheden</text:span></text:p></draw:text-box></draw:frame><draw:frame draw:style-name="gr226" draw:text-style-name="P123" svg:width="5.299cm" svg:height="0.302cm" svg:x="2.131cm" svg:y="12.967cm"><draw:text-box><text:p text:style-name="P118"><text:span text:style-name="T98">Een sterke oppositie die de regering kan bekritiseren</text:span></text:p></draw:text-box></draw:frame><draw:frame draw:style-name="gr227" draw:text-style-name="P123" svg:width="0.786cm" svg:height="0.302cm" svg:x="6.615cm" svg:y="13.413cm"><draw:text-box><text:p text:style-name="P118"><text:span text:style-name="T98">Overige</text:span></text:p></draw:text-box></draw:frame><draw:frame draw:style-name="gr228" draw:text-style-name="P123" svg:width="0.56cm" svg:height="0.302cm" svg:x="6.794cm" svg:y="13.898cm"><draw:text-box><text:p text:style-name="P118"><text:span text:style-name="T98">Geen</text:span></text:p></draw:text-box></draw:frame><draw:frame draw:style-name="gr229" draw:text-style-name="P123" svg:width="1.243cm" svg:height="0.302cm" svg:x="6.167cm" svg:y="14.364cm"><draw:text-box><text:p text:style-name="P118"><text:span text:style-name="T98">Weet ik niet</text:span></text:p></draw:text-box></draw:frame><draw:frame draw:style-name="gr230" draw:text-style-name="P129" svg:width="13.025cm" svg:height="0.336cm" svg:x="0.067cm" svg:y="7.823cm"><draw:text-box><text:p text:style-name="P92"><text:span text:style-name="T112">Q3 </text:span><text:span text:style-name="T113">Welke van de volgende elementen zijn volgens u de belangrijkste elementen van een democratische samenleving? </text:span></text:p></draw:text-box></draw:frame><draw:frame draw:style-name="gr231" draw:text-style-name="P129" svg:width="1.664cm" svg:height="0.479cm" svg:x="11.539cm" svg:y="7.823cm"><draw:text-box><text:p/></draw:text-box></draw:frame><draw:frame draw:style-name="gr232" draw:text-style-name="P129" svg:width="0.618cm" svg:height="0.479cm" svg:x="0.57cm" svg:y="8.158cm"><draw:text-box><text:p/></draw:text-box></draw:frame><draw:frame draw:style-name="gr117" draw:text-style-name="P140" svg:width="0.743cm" svg:height="0.479cm" svg:x="0.067cm" svg:y="8.821cm"><draw:text-box><text:p/></draw:text-box></draw:frame></draw:g>Terwijl fundamentele democratische vrijheden veruit de belangrijkste zorg zijn voor de burgers, zijn de strijd tegen corruptie en de onafhankelijkheid van instellingen ook prominent aanwezig: corruptiebestrijding (28 %), onafhankelijkheid van het rechtsstelsel (26 %), transparantie en verantwoordingsplicht van politieke leiders (26 %). </text:p>
        <text:p text:style-name="P34">Deze elementen liggen ver voor op kwesties in verband met democratisch pluralisme en de ruimte voor het maatschappelijk middenveld: deelname van burgers aan het publieke debat en de besluitvorming (22%), alsook vrijheid en onafhankelijkheid van de media (21%). </text:p>
        <text:p text:style-name="P34">De rechten van minderheden (14%) en politieke oppositie (11%) worden veel minder vaak aangehaald. </text:p>
        <text:p text:style-name="P34"/>
        <text:p text:style-name="P55">De meningen over wat in een democratie het belangrijkst is, verschillen van lidstaat tot lidstaat. </text:p>
        <text:p text:style-name="P34">Hoewel de vrijheid van meningsuiting op EU-niveau het meest wordt genoemd, varieert de bekendheid ervan in de Europese Unie: het heeft de neiging om te prevaleren in het noordwesten, bijvoorbeeld in Nederland (45%), Denemarken (44%) en Zweden (41%). Vrije en eerlijke verkiezingen worden het meest genoemd door <text:span text:style-name="T15">Letland</text:span> (43%), Roemenië (42%) en <text:span text:style-name="T15">Litouwen </text:span>(41%). </text:p>
        <text:p text:style-name="P34">Aan de andere kant weegt corruptie zwaarder in het zuiden en oosten: in Bulgarije is 50 % van de respondenten van mening dat corruptiebestrijding het belangrijkste element van een democratie is, die ver boven het EU-gemiddelde ligt (28 %). Ook in Portugal (46%), Kroatië (44%) en Griekenland (42%) is het aandeel hoog. </text:p>
        <text:p text:style-name="P36">Respect voor de rechten van minderheden en een sterk verzet tegen kritiek op de regering zijn vrij laag in elke lidstaat, niet meer dan 22% (Luxemburg, voor de rechten van minderheden) en 21% (Malta, voor de oppositie), respectievelijk. </text:p>
        <text:p text:style-name="P37"><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5">Q3 Welke van de volgende zijn volgens u de belangrijkste elementen van een democratische samenleving?</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8">Basis: EU27 (%)</text:p></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cell table:style-name="Tableau3.A1" office:value-type="string"><text:p text:style-name="P77"/></table:table-cell></table:table-row><table:table-row table:style-name="Tableau3.3"><table:table-cell table:style-name="Tableau3.A1" office:value-type="string"><text:p text:style-name="P77"/></table:table-cell><table:table-cell table:style-name="Tableau3.B3" office:value-type="string"><text:p text:style-name="P79">EU27</text:p></table:table-cell><table:table-cell table:style-name="Tableau3.A1" office:value-type="string"><text:p text:style-name="P76">BE</text:p></table:table-cell><table:table-cell table:style-name="Tableau3.B3" office:value-type="string"><text:p text:style-name="P79">BG</text:p></table:table-cell><table:table-cell table:style-name="Tableau3.B3" office:value-type="string"><text:p text:style-name="P79">CZ</text:p></table:table-cell><table:table-cell table:style-name="Tableau3.B3" office:value-type="string"><text:p text:style-name="P79">DK</text:p></table:table-cell><table:table-cell table:style-name="Tableau3.B3" office:value-type="string"><text:p text:style-name="P79">DE</text:p></table:table-cell><table:table-cell table:style-name="Tableau3.B3" office:value-type="string"><text:p text:style-name="P79">EE</text:p></table:table-cell><table:table-cell table:style-name="Tableau3.B3" office:value-type="string"><text:p text:style-name="P79">IE</text:p></table:table-cell><table:table-cell table:style-name="Tableau3.B3" office:value-type="string"><text:p text:style-name="P79">EL</text:p></table:table-cell><table:table-cell table:style-name="Tableau3.B3" office:value-type="string"><text:p text:style-name="P79">ES</text:p></table:table-cell><table:table-cell table:style-name="Tableau3.B3" office:value-type="string"><text:p text:style-name="P79">FR</text:p></table:table-cell><table:table-cell table:style-name="Tableau3.B3" office:value-type="string"><text:p text:style-name="P79">HR</text:p></table:table-cell><table:table-cell table:style-name="Tableau3.B3" office:value-type="string"><text:p text:style-name="P79">IT</text:p></table:table-cell><table:table-cell table:style-name="Tableau3.B3" office:value-type="string"><text:p text:style-name="P79">CY</text:p></table:table-cell><table:table-cell table:style-name="Tableau3.B3" office:value-type="string"><text:p text:style-name="P79">LV</text:p></table:table-cell><table:table-cell table:style-name="Tableau3.B3" office:value-type="string"><text:p text:style-name="P79">LT</text:p></table:table-cell><table:table-cell table:style-name="Tableau3.B3" office:value-type="string"><text:p text:style-name="P79">LU</text:p></table:table-cell><table:table-cell table:style-name="Tableau3.B3" office:value-type="string"><text:p text:style-name="P79">HU</text:p></table:table-cell><table:table-cell table:style-name="Tableau3.B3" office:value-type="string"><text:p text:style-name="P79">MT</text:p></table:table-cell><table:table-cell table:style-name="Tableau3.B3" office:value-type="string"><text:p text:style-name="P79">NL</text:p></table:table-cell><table:table-cell table:style-name="Tableau3.B3" office:value-type="string"><text:p text:style-name="P79">AT</text:p></table:table-cell><table:table-cell table:style-name="Tableau3.B3" office:value-type="string"><text:p text:style-name="P79">PL</text:p></table:table-cell><table:table-cell table:style-name="Tableau3.B3" office:value-type="string"><text:p text:style-name="P79">PT</text:p></table:table-cell><table:table-cell table:style-name="Tableau3.B3" office:value-type="string"><text:p text:style-name="P79">RO</text:p></table:table-cell><table:table-cell table:style-name="Tableau3.B3" office:value-type="string"><text:p text:style-name="P79">SI</text:p></table:table-cell><table:table-cell table:style-name="Tableau3.B3" office:value-type="string"><text:p text:style-name="P79">SK</text:p></table:table-cell><table:table-cell table:style-name="Tableau3.B3" office:value-type="string"><text:p text:style-name="P79">FI</text:p></table:table-cell><table:table-cell table:style-name="Tableau3.B3" office:value-type="string"><text:p text:style-name="P79">SE</text:p></table:table-cell></table:table-row><table:table-row><table:table-cell table:style-name="Tableau3.A4" office:value-type="string"><text:p text:style-name="P80">Vrijheid van meningsuiting</text:p></table:table-cell><table:table-cell table:style-name="Tableau3.B4" office:value-type="float" office:value="34"><text:p text:style-name="P82">34</text:p></table:table-cell><table:table-cell table:style-name="Tableau3.C4" office:value-type="float" office:value="38"><text:p text:style-name="P83">38</text:p></table:table-cell><table:table-cell table:style-name="Tableau3.D4" office:value-type="float" office:value="22"><text:p text:style-name="P81">22</text:p></table:table-cell><table:table-cell table:style-name="Tableau3.B4" office:value-type="float" office:value="33"><text:p text:style-name="P83">33</text:p></table:table-cell><table:table-cell table:style-name="Tableau3.F4" office:value-type="float" office:value="44"><text:p text:style-name="P83">44</text:p></table:table-cell><table:table-cell table:style-name="Tableau3.C4" office:value-type="float" office:value="38"><text:p text:style-name="P83">38</text:p></table:table-cell><table:table-cell table:style-name="Tableau3.B4" office:value-type="float" office:value="33"><text:p text:style-name="P83">33</text:p></table:table-cell><table:table-cell table:style-name="Tableau3.I4" office:value-type="float" office:value="32"><text:p text:style-name="P81">32</text:p></table:table-cell><table:table-cell table:style-name="Tableau3.I4" office:value-type="float" office:value="32"><text:p text:style-name="P81">32</text:p></table:table-cell><table:table-cell table:style-name="Tableau3.K4" office:value-type="float" office:value="24"><text:p text:style-name="P81">24</text:p></table:table-cell><table:table-cell table:style-name="Tableau3.L4" office:value-type="float" office:value="36"><text:p text:style-name="P83">36</text:p></table:table-cell><table:table-cell table:style-name="Tableau3.I4" office:value-type="float" office:value="31"><text:p text:style-name="P81">31</text:p></table:table-cell><table:table-cell table:style-name="Tableau3.L4" office:value-type="float" office:value="36"><text:p text:style-name="P83">36</text:p></table:table-cell><table:table-cell table:style-name="Tableau3.O4" office:value-type="float" office:value="29"><text:p text:style-name="P81">29</text:p></table:table-cell><table:table-cell table:style-name="Tableau3.P4" office:value-type="float" office:value="27"><text:p text:style-name="P81">27</text:p></table:table-cell><table:table-cell table:style-name="Tableau3.P4" office:value-type="float" office:value="26"><text:p text:style-name="P81">26</text:p></table:table-cell><table:table-cell table:style-name="Tableau3.I4" office:value-type="float" office:value="32"><text:p text:style-name="P81">32</text:p></table:table-cell><table:table-cell table:style-name="Tableau3.O4" office:value-type="float" office:value="29"><text:p text:style-name="P81">29</text:p></table:table-cell><table:table-cell table:style-name="Tableau3.O4" office:value-type="float" office:value="29"><text:p text:style-name="P81">29</text:p></table:table-cell><table:table-cell table:style-name="Tableau3.U4" office:value-type="float" office:value="45"><text:p text:style-name="P83">45</text:p></table:table-cell><table:table-cell table:style-name="Tableau3.L4" office:value-type="float" office:value="37"><text:p text:style-name="P83">37</text:p></table:table-cell><table:table-cell table:style-name="Tableau3.B4" office:value-type="float" office:value="34"><text:p text:style-name="P83">34</text:p></table:table-cell><table:table-cell table:style-name="Tableau3.P4" office:value-type="float" office:value="25"><text:p text:style-name="P81">25</text:p></table:table-cell><table:table-cell table:style-name="Tableau3.I4" office:value-type="float" office:value="30"><text:p text:style-name="P81">30</text:p></table:table-cell><table:table-cell table:style-name="Tableau3.O4" office:value-type="float" office:value="28"><text:p text:style-name="P81">28</text:p></table:table-cell><table:table-cell table:style-name="Tableau3.I4" office:value-type="float" office:value="30"><text:p text:style-name="P81">30</text:p></table:table-cell><table:table-cell table:style-name="Tableau3.L4" office:value-type="float" office:value="36"><text:p text:style-name="P83">36</text:p></table:table-cell><table:table-cell table:style-name="Tableau3.c4" office:value-type="float" office:value="41"><text:p text:style-name="P83">41</text:p></table:table-cell></table:table-row><table:table-row><table:table-cell table:style-name="Tableau3.A5" office:value-type="string"><text:p text:style-name="P80">Vrije en eerlijke verkiezingen</text:p></table:table-cell><table:table-cell table:style-name="Tableau3.I4" office:value-type="float" office:value="32"><text:p text:style-name="P79">32</text:p></table:table-cell><table:table-cell table:style-name="Tableau3.B4" office:value-type="float" office:value="33"><text:p text:style-name="P83">33</text:p></table:table-cell><table:table-cell table:style-name="Tableau3.L4" office:value-type="float" office:value="35"><text:p text:style-name="P83">35</text:p></table:table-cell><table:table-cell table:style-name="Tableau3.L4" office:value-type="float" office:value="37"><text:p text:style-name="P83">37</text:p></table:table-cell><table:table-cell table:style-name="Tableau3.L4" office:value-type="float" office:value="36"><text:p text:style-name="P83">36</text:p></table:table-cell><table:table-cell table:style-name="Tableau3.C4" office:value-type="float" office:value="38"><text:p text:style-name="P83">38</text:p></table:table-cell><table:table-cell table:style-name="Tableau3.C4" office:value-type="float" office:value="38"><text:p text:style-name="P83">38</text:p></table:table-cell><table:table-cell table:style-name="Tableau3.L4" office:value-type="float" office:value="37"><text:p text:style-name="P83">37</text:p></table:table-cell><table:table-cell table:style-name="Tableau3.D4" office:value-type="float" office:value="20"><text:p text:style-name="P81">20</text:p></table:table-cell><table:table-cell table:style-name="Tableau3.P4" office:value-type="float" office:value="26"><text:p text:style-name="P81">26</text:p></table:table-cell><table:table-cell table:style-name="Tableau3.P4" office:value-type="float" office:value="26"><text:p text:style-name="P81">26</text:p></table:table-cell><table:table-cell table:style-name="Tableau3.I4" office:value-type="float" office:value="31"><text:p text:style-name="P81">31</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F4" office:value-type="float" office:value="43"><text:p text:style-name="P83">43</text:p></table:table-cell><table:table-cell table:style-name="Tableau3.c4" office:value-type="float" office:value="41"><text:p text:style-name="P83">41</text:p></table:table-cell><table:table-cell table:style-name="Tableau3.O4" office:value-type="float" office:value="28"><text:p text:style-name="P81">28</text:p></table:table-cell><table:table-cell table:style-name="Tableau3.L4" office:value-type="float" office:value="36"><text:p text:style-name="P83">36</text:p></table:table-cell><table:table-cell table:style-name="Tableau3.I4" office:value-type="float" office:value="32"><text:p text:style-name="P81">32</text:p></table:table-cell><table:table-cell table:style-name="Tableau3.F4" office:value-type="float" office:value="43"><text:p text:style-name="P83">43</text:p></table:table-cell><table:table-cell table:style-name="Tableau3.L4" office:value-type="float" office:value="35"><text:p text:style-name="P83">35</text:p></table:table-cell><table:table-cell table:style-name="Tableau3.C4" office:value-type="float" office:value="39"><text:p text:style-name="P83">39</text:p></table:table-cell><table:table-cell table:style-name="Tableau3.O4" office:value-type="float" office:value="28"><text:p text:style-name="P81">28</text:p></table:table-cell><table:table-cell table:style-name="Tableau3.c4" office:value-type="float" office:value="42"><text:p text:style-name="P83">42</text:p></table:table-cell><table:table-cell table:style-name="Tableau3.I4" office:value-type="float" office:value="30"><text:p text:style-name="P81">30</text:p></table:table-cell><table:table-cell table:style-name="Tableau3.I4" office:value-type="float" office:value="32"><text:p text:style-name="P81">32</text:p></table:table-cell><table:table-cell table:style-name="Tableau3.c4" office:value-type="float" office:value="41"><text:p text:style-name="P83">41</text:p></table:table-cell><table:table-cell table:style-name="Tableau3.c4" office:value-type="float" office:value="41"><text:p text:style-name="P83">41</text:p></table:table-cell></table:table-row><table:table-row><table:table-cell table:style-name="Tableau3.A4" office:value-type="string"><text:p text:style-name="P80">Eerbiediging van de rechtsstaat en bescherming van de grondrechten</text:p></table:table-cell><table:table-cell table:style-name="Tableau3.I4" office:value-type="float" office:value="31"><text:p text:style-name="P79">31</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I4" office:value-type="float" office:value="32"><text:p text:style-name="P81">32</text:p></table:table-cell><table:table-cell table:style-name="Tableau3.I4" office:value-type="float" office:value="32"><text:p text:style-name="P81">32</text:p></table:table-cell><table:table-cell table:style-name="Tableau3.I4" office:value-type="float" office:value="31"><text:p text:style-name="P81">31</text:p></table:table-cell><table:table-cell table:style-name="Tableau3.I4" office:value-type="float" office:value="32"><text:p text:style-name="P81">32</text:p></table:table-cell><table:table-cell table:style-name="Tableau3.O4" office:value-type="float" office:value="28"><text:p text:style-name="P81">28</text:p></table:table-cell><table:table-cell table:style-name="Tableau3.L4" office:value-type="float" office:value="35"><text:p text:style-name="P83">35</text:p></table:table-cell><table:table-cell table:style-name="Tableau3.L4" office:value-type="float" office:value="35"><text:p text:style-name="P83">35</text:p></table:table-cell><table:table-cell table:style-name="Tableau3.O4" office:value-type="float" office:value="29"><text:p text:style-name="P81">29</text:p></table:table-cell><table:table-cell table:style-name="Tableau3.I4" office:value-type="float" office:value="32"><text:p text:style-name="P81">32</text:p></table:table-cell><table:table-cell table:style-name="Tableau3.L4" office:value-type="float" office:value="36"><text:p text:style-name="P83">36</text:p></table:table-cell><table:table-cell table:style-name="Tableau3.B4" office:value-type="float" office:value="33"><text:p text:style-name="P83">33</text:p></table:table-cell><table:table-cell table:style-name="Tableau3.O4" office:value-type="float" office:value="29"><text:p text:style-name="P81">29</text:p></table:table-cell><table:table-cell table:style-name="Tableau3.Q6" office:value-type="float" office:value="19"><text:p text:style-name="P81">19</text:p></table:table-cell><table:table-cell table:style-name="Tableau3.L4" office:value-type="float" office:value="35"><text:p text:style-name="P83">35</text:p></table:table-cell><table:table-cell table:style-name="Tableau3.B4" office:value-type="float" office:value="33"><text:p text:style-name="P83">33</text:p></table:table-cell><table:table-cell table:style-name="Tableau3.L4" office:value-type="float" office:value="37"><text:p text:style-name="P83">37</text:p></table:table-cell><table:table-cell table:style-name="Tableau3.K4" office:value-type="float" office:value="23"><text:p text:style-name="P81">23</text:p></table:table-cell><table:table-cell table:style-name="Tableau3.I4" office:value-type="float" office:value="31"><text:p text:style-name="P81">31</text:p></table:table-cell><table:table-cell table:style-name="Tableau3.P4" office:value-type="float" office:value="25"><text:p text:style-name="P81">25</text:p></table:table-cell><table:table-cell table:style-name="Tableau3.L4" office:value-type="float" office:value="36"><text:p text:style-name="P83">36</text:p></table:table-cell><table:table-cell table:style-name="Tableau3.B4" office:value-type="float" office:value="34"><text:p text:style-name="P83">34</text:p></table:table-cell><table:table-cell table:style-name="Tableau3.C4" office:value-type="float" office:value="39"><text:p text:style-name="P83">39</text:p></table:table-cell><table:table-cell table:style-name="Tableau3.L4" office:value-type="float" office:value="36"><text:p text:style-name="P83">36</text:p></table:table-cell><table:table-cell table:style-name="Tableau3.B4" office:value-type="float" office:value="33"><text:p text:style-name="P83">33</text:p></table:table-cell><table:table-cell table:style-name="Tableau3.O4" office:value-type="float" office:value="29"><text:p text:style-name="P81">29</text:p></table:table-cell></table:table-row><table:table-row><table:table-cell table:style-name="Tableau3.A7" office:value-type="string"><text:p text:style-name="P80">Bestrijding van corruptie</text:p></table:table-cell><table:table-cell table:style-name="Tableau3.O4" office:value-type="float" office:value="28"><text:p text:style-name="P79">28</text:p></table:table-cell><table:table-cell table:style-name="Tableau3.D4" office:value-type="float" office:value="20"><text:p text:style-name="P81">20</text:p></table:table-cell><table:table-cell table:style-name="Tableau3.D7" office:value-type="float" office:value="50"><text:p text:style-name="P83">50</text:p></table:table-cell><table:table-cell table:style-name="Tableau3.P4" office:value-type="float" office:value="27"><text:p text:style-name="P81">27</text:p></table:table-cell><table:table-cell table:style-name="Tableau3.D4" office:value-type="float" office:value="20"><text:p text:style-name="P81">20</text:p></table:table-cell><table:table-cell table:style-name="Tableau3.G7" office:value-type="float" office:value="17"><text:p text:style-name="P81">17</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c4" office:value-type="float" office:value="42"><text:p text:style-name="P83">42</text:p></table:table-cell><table:table-cell table:style-name="Tableau3.c4" office:value-type="float" office:value="41"><text:p text:style-name="P83">41</text:p></table:table-cell><table:table-cell table:style-name="Tableau3.P4" office:value-type="float" office:value="26"><text:p text:style-name="P81">26</text:p></table:table-cell><table:table-cell table:style-name="Tableau3.F4" office:value-type="float" office:value="44"><text:p text:style-name="P83">44</text:p></table:table-cell><table:table-cell table:style-name="Tableau3.I4" office:value-type="float" office:value="30"><text:p text:style-name="P81">30</text:p></table:table-cell><table:table-cell table:style-name="Tableau3.c4" office:value-type="float" office:value="41"><text:p text:style-name="P83">41</text:p></table:table-cell><table:table-cell table:style-name="Tableau3.I4" office:value-type="float" office:value="31"><text:p text:style-name="P81">31</text:p></table:table-cell><table:table-cell table:style-name="Tableau3.C4" office:value-type="float" office:value="38"><text:p text:style-name="P83">38</text:p></table:table-cell><table:table-cell table:style-name="Tableau3.D4" office:value-type="float" office:value="20"><text:p text:style-name="P81">20</text:p></table:table-cell><table:table-cell table:style-name="Tableau3.I4" office:value-type="float" office:value="31"><text:p text:style-name="P81">31</text:p></table:table-cell><table:table-cell table:style-name="Tableau3.Q6" office:value-type="float" office:value="18"><text:p text:style-name="P81">18</text:p></table:table-cell><table:table-cell table:style-name="Tableau3.G7" office:value-type="float" office:value="15"><text:p text:style-name="P81">15</text:p></table:table-cell><table:table-cell table:style-name="Tableau3.K4" office:value-type="float" office:value="24"><text:p text:style-name="P81">24</text:p></table:table-cell><table:table-cell table:style-name="Tableau3.D4" office:value-type="float" office:value="22"><text:p text:style-name="P81">22</text:p></table:table-cell><table:table-cell table:style-name="Tableau3.U4" office:value-type="float" office:value="46"><text:p text:style-name="P83">46</text:p></table:table-cell><table:table-cell table:style-name="Tableau3.c4" office:value-type="float" office:value="40"><text:p text:style-name="P83">40</text:p></table:table-cell><table:table-cell table:style-name="Tableau3.L4" office:value-type="float" office:value="36"><text:p text:style-name="P83">36</text:p></table:table-cell><table:table-cell table:style-name="Tableau3.L4" office:value-type="float" office:value="35"><text:p text:style-name="P83">35</text:p></table:table-cell><table:table-cell table:style-name="Tableau3.D4" office:value-type="float" office:value="20"><text:p text:style-name="P81">20</text:p></table:table-cell><table:table-cell table:style-name="Tableau3.D4" office:value-type="float" office:value="22"><text:p text:style-name="P81">22</text:p></table:table-cell></table:table-row><table:table-row><table:table-cell table:style-name="Tableau3.A4" office:value-type="string"><text:p text:style-name="P80">Een onafhankelijk rechtsstelsel</text:p></table:table-cell><table:table-cell table:style-name="Tableau3.P4" office:value-type="float" office:value="26"><text:p text:style-name="P79">26</text:p></table:table-cell><table:table-cell table:style-name="Tableau3.P4" office:value-type="float" office:value="27"><text:p text:style-name="P81">27</text:p></table:table-cell><table:table-cell table:style-name="Tableau3.C4" office:value-type="float" office:value="38"><text:p text:style-name="P83">38</text:p></table:table-cell><table:table-cell table:style-name="Tableau3.P4" office:value-type="float" office:value="25"><text:p text:style-name="P81">25</text:p></table:table-cell><table:table-cell table:style-name="Tableau3.P4" office:value-type="float" office:value="27"><text:p text:style-name="P81">27</text:p></table:table-cell><table:table-cell table:style-name="Tableau3.P4" office:value-type="float" office:value="25"><text:p text:style-name="P81">25</text:p></table:table-cell><table:table-cell table:style-name="Tableau3.K4" office:value-type="float" office:value="24"><text:p text:style-name="P81">24</text:p></table:table-cell><table:table-cell table:style-name="Tableau3.P4" office:value-type="float" office:value="26"><text:p text:style-name="P81">26</text:p></table:table-cell><table:table-cell table:style-name="Tableau3.L4" office:value-type="float" office:value="37"><text:p text:style-name="P83">37</text:p></table:table-cell><table:table-cell table:style-name="Tableau3.I4" office:value-type="float" office:value="31"><text:p text:style-name="P81">31</text:p></table:table-cell><table:table-cell table:style-name="Tableau3.D4" office:value-type="float" office:value="21"><text:p text:style-name="P81">21</text:p></table:table-cell><table:table-cell table:style-name="Tableau3.C4" office:value-type="float" office:value="39"><text:p text:style-name="P83">39</text:p></table:table-cell><table:table-cell table:style-name="Tableau3.D4" office:value-type="float" office:value="22"><text:p text:style-name="P81">22</text:p></table:table-cell><table:table-cell table:style-name="Tableau3.K4" office:value-type="float" office:value="24"><text:p text:style-name="P81">24</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K4" office:value-type="float" office:value="23"><text:p text:style-name="P81">23</text:p></table:table-cell><table:table-cell table:style-name="Tableau3.B4" office:value-type="float" office:value="34"><text:p text:style-name="P83">34</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I4" office:value-type="float" office:value="30"><text:p text:style-name="P81">30</text:p></table:table-cell><table:table-cell table:style-name="Tableau3.B4" office:value-type="float" office:value="34"><text:p text:style-name="P83">34</text:p></table:table-cell><table:table-cell table:style-name="Tableau3.K4" office:value-type="float" office:value="23"><text:p text:style-name="P81">23</text:p></table:table-cell><table:table-cell table:style-name="Tableau3.P4" office:value-type="float" office:value="26"><text:p text:style-name="P81">26</text:p></table:table-cell><table:table-cell table:style-name="Tableau3.O4" office:value-type="float" office:value="28"><text:p text:style-name="P81">28</text:p></table:table-cell><table:table-cell table:style-name="Tableau3.P4" office:value-type="float" office:value="27"><text:p text:style-name="P81">27</text:p></table:table-cell><table:table-cell table:style-name="Tableau3.I4" office:value-type="float" office:value="31"><text:p text:style-name="P81">31</text:p></table:table-cell><table:table-cell table:style-name="Tableau3.D4" office:value-type="float" office:value="21"><text:p text:style-name="P81">21</text:p></table:table-cell></table:table-row><table:table-row><table:table-cell table:style-name="Tableau3.A9" office:value-type="string"><text:p text:style-name="P80">Transparantie en verantwoordingsplicht van politieke leiders</text:p></table:table-cell><table:table-cell table:style-name="Tableau3.P4" office:value-type="float" office:value="26"><text:p text:style-name="P79">26</text:p></table:table-cell><table:table-cell table:style-name="Tableau3.P4" office:value-type="float" office:value="25"><text:p text:style-name="P81">25</text:p></table:table-cell><table:table-cell table:style-name="Tableau3.P4" office:value-type="float" office:value="25"><text:p text:style-name="P81">25</text:p></table:table-cell><table:table-cell table:style-name="Tableau3.P4" office:value-type="float" office:value="25"><text:p text:style-name="P81">25</text:p></table:table-cell><table:table-cell table:style-name="Tableau3.D4" office:value-type="float" office:value="22"><text:p text:style-name="P81">22</text:p></table:table-cell><table:table-cell table:style-name="Tableau3.Q6" office:value-type="float" office:value="19"><text:p text:style-name="P81">19</text:p></table:table-cell><table:table-cell table:style-name="Tableau3.O4" office:value-type="float" office:value="28"><text:p text:style-name="P81">28</text:p></table:table-cell><table:table-cell table:style-name="Tableau3.I4" office:value-type="float" office:value="31"><text:p text:style-name="P81">31</text:p></table:table-cell><table:table-cell table:style-name="Tableau3.I4" office:value-type="float" office:value="32"><text:p text:style-name="P81">32</text:p></table:table-cell><table:table-cell table:style-name="Tableau3.L4" office:value-type="float" office:value="35"><text:p text:style-name="P83">35</text:p></table:table-cell><table:table-cell table:style-name="Tableau3.O4" office:value-type="float" office:value="29"><text:p text:style-name="P81">29</text:p></table:table-cell><table:table-cell table:style-name="Tableau3.O4" office:value-type="float" office:value="28"><text:p text:style-name="P81">28</text:p></table:table-cell><table:table-cell table:style-name="Tableau3.O4" office:value-type="float" office:value="29"><text:p text:style-name="P81">29</text:p></table:table-cell><table:table-cell table:style-name="Tableau3.C4" office:value-type="float" office:value="38"><text:p text:style-name="P83">38</text:p></table:table-cell><table:table-cell table:style-name="Tableau3.D4" office:value-type="float" office:value="22"><text:p text:style-name="P81">22</text:p></table:table-cell><table:table-cell table:style-name="Tableau3.L4" office:value-type="float" office:value="35"><text:p text:style-name="P83">35</text:p></table:table-cell><table:table-cell table:style-name="Tableau3.I4" office:value-type="float" office:value="31"><text:p text:style-name="P81">31</text:p></table:table-cell><table:table-cell table:style-name="Tableau3.O4" office:value-type="float" office:value="28"><text:p text:style-name="P81">28</text:p></table:table-cell><table:table-cell table:style-name="Tableau3.I4" office:value-type="float" office:value="32"><text:p text:style-name="P81">32</text:p></table:table-cell><table:table-cell table:style-name="Tableau3.D4" office:value-type="float" office:value="21"><text:p text:style-name="P81">21</text:p></table:table-cell><table:table-cell table:style-name="Tableau3.D4" office:value-type="float" office:value="20"><text:p text:style-name="P81">20</text:p></table:table-cell><table:table-cell table:style-name="Tableau3.D4" office:value-type="float" office:value="22"><text:p text:style-name="P81">22</text:p></table:table-cell><table:table-cell table:style-name="Tableau3.L4" office:value-type="float" office:value="37"><text:p text:style-name="P83">37</text:p></table:table-cell><table:table-cell table:style-name="Tableau3.K4" office:value-type="float" office:value="24"><text:p text:style-name="P81">24</text:p></table:table-cell><table:table-cell table:style-name="Tableau3.P4" office:value-type="float" office:value="26"><text:p text:style-name="P81">26</text:p></table:table-cell><table:table-cell table:style-name="Tableau3.D4" office:value-type="float" office:value="22"><text:p text:style-name="P81">22</text:p></table:table-cell><table:table-cell table:style-name="Tableau3.D4" office:value-type="float" office:value="21"><text:p text:style-name="P81">21</text:p></table:table-cell><table:table-cell table:style-name="Tableau3.D4" office:value-type="float" office:value="20"><text:p text:style-name="P81">20</text:p></table:table-cell></table:table-row><table:table-row><table:table-cell table:style-name="Tableau3.A4" office:value-type="string"><text:p text:style-name="P80">Vrijheid en onafhankelijkheid van de media</text:p></table:table-cell><table:table-cell table:style-name="Tableau3.D4" office:value-type="float" office:value="21"><text:p text:style-name="P79">21</text:p></table:table-cell><table:table-cell table:style-name="Tableau3.G7" office:value-type="float" office:value="17"><text:p text:style-name="P81">17</text:p></table:table-cell><table:table-cell table:style-name="Tableau3.Q6" office:value-type="float" office:value="18"><text:p text:style-name="P81">18</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D4" office:value-type="float" office:value="21"><text:p text:style-name="P81">21</text:p></table:table-cell><table:table-cell table:style-name="Tableau3.P4" office:value-type="float" office:value="26"><text:p text:style-name="P81">26</text:p></table:table-cell><table:table-cell table:style-name="Tableau3.Q6" office:value-type="float" office:value="19"><text:p text:style-name="P81">19</text:p></table:table-cell><table:table-cell table:style-name="Tableau3.Q6" office:value-type="float" office:value="18"><text:p text:style-name="P81">18</text:p></table:table-cell><table:table-cell table:style-name="Tableau3.Q6" office:value-type="float" office:value="19"><text:p text:style-name="P81">19</text:p></table:table-cell><table:table-cell table:style-name="Tableau3.Q6" office:value-type="float" office:value="18"><text:p text:style-name="P81">18</text:p></table:table-cell><table:table-cell table:style-name="Tableau3.D4" office:value-type="float" office:value="20"><text:p text:style-name="P81">20</text:p></table:table-cell><table:table-cell table:style-name="Tableau3.D4" office:value-type="float" office:value="22"><text:p text:style-name="P81">22</text:p></table:table-cell><table:table-cell table:style-name="Tableau3.Q6" office:value-type="float" office:value="19"><text:p text:style-name="P81">19</text:p></table:table-cell><table:table-cell table:style-name="Tableau3.D4" office:value-type="float" office:value="21"><text:p text:style-name="P81">21</text:p></table:table-cell><table:table-cell table:style-name="Tableau3.P4" office:value-type="float" office:value="26"><text:p text:style-name="P81">26</text:p></table:table-cell><table:table-cell table:style-name="Tableau3.P4" office:value-type="float" office:value="25"><text:p text:style-name="P81">25</text:p></table:table-cell><table:table-cell table:style-name="Tableau3.D4" office:value-type="float" office:value="20"><text:p text:style-name="P81">20</text:p></table:table-cell><table:table-cell table:style-name="Tableau3.P4" office:value-type="float" office:value="25"><text:p text:style-name="P81">25</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I4" office:value-type="float" office:value="31"><text:p text:style-name="P81">31</text:p></table:table-cell><table:table-cell table:style-name="Tableau3.G7" office:value-type="float" office:value="16"><text:p text:style-name="P81">16</text:p></table:table-cell><table:table-cell table:style-name="Tableau3.G7" office:value-type="float" office:value="15"><text:p text:style-name="P81">15</text:p></table:table-cell><table:table-cell table:style-name="Tableau3.P4" office:value-type="float" office:value="27"><text:p text:style-name="P81">27</text:p></table:table-cell><table:table-cell table:style-name="Tableau3.D4" office:value-type="float" office:value="21"><text:p text:style-name="P81">21</text:p></table:table-cell><table:table-cell table:style-name="Tableau3.D4" office:value-type="float" office:value="22"><text:p text:style-name="P81">22</text:p></table:table-cell><table:table-cell table:style-name="Tableau3.P4" office:value-type="float" office:value="26"><text:p text:style-name="P81">26</text:p></table:table-cell></table:table-row><table:table-row><table:table-cell table:style-name="Tableau3.A11" office:value-type="string"><text:p text:style-name="P80">Burgers kunnen deelnemen aan het publieke debat en de besluitvorming</text:p></table:table-cell><table:table-cell table:style-name="Tableau3.D4" office:value-type="float" office:value="22"><text:p text:style-name="P79">22</text:p></table:table-cell><table:table-cell table:style-name="Tableau3.D4" office:value-type="float" office:value="21"><text:p text:style-name="P81">21</text:p></table:table-cell><table:table-cell table:style-name="Tableau3.O4" office:value-type="float" office:value="29"><text:p text:style-name="P81">29</text:p></table:table-cell><table:table-cell table:style-name="Tableau3.Q6" office:value-type="float" office:value="19"><text:p text:style-name="P81">19</text:p></table:table-cell><table:table-cell table:style-name="Tableau3.D4" office:value-type="float" office:value="22"><text:p text:style-name="P81">22</text:p></table:table-cell><table:table-cell table:style-name="Tableau3.K4" office:value-type="float" office:value="23"><text:p text:style-name="P81">23</text:p></table:table-cell><table:table-cell table:style-name="Tableau3.O4" office:value-type="float" office:value="29"><text:p text:style-name="P81">29</text:p></table:table-cell><table:table-cell table:style-name="Tableau3.K4" office:value-type="float" office:value="24"><text:p text:style-name="P81">24</text:p></table:table-cell><table:table-cell table:style-name="Tableau3.K4" office:value-type="float" office:value="24"><text:p text:style-name="P81">24</text:p></table:table-cell><table:table-cell table:style-name="Tableau3.D4" office:value-type="float" office:value="20"><text:p text:style-name="P81">20</text:p></table:table-cell><table:table-cell table:style-name="Tableau3.P4" office:value-type="float" office:value="25"><text:p text:style-name="P81">25</text:p></table:table-cell><table:table-cell table:style-name="Tableau3.P4" office:value-type="float" office:value="26"><text:p text:style-name="P81">26</text:p></table:table-cell><table:table-cell table:style-name="Tableau3.D4" office:value-type="float" office:value="22"><text:p text:style-name="P81">22</text:p></table:table-cell><table:table-cell table:style-name="Tableau3.K4" office:value-type="float" office:value="23"><text:p text:style-name="P81">23</text:p></table:table-cell><table:table-cell table:style-name="Tableau3.D4" office:value-type="float" office:value="21"><text:p text:style-name="P81">21</text:p></table:table-cell><table:table-cell table:style-name="Tableau3.P4" office:value-type="float" office:value="25"><text:p text:style-name="P81">25</text:p></table:table-cell><table:table-cell table:style-name="Tableau3.I4" office:value-type="float" office:value="30"><text:p text:style-name="P81">30</text:p></table:table-cell><table:table-cell table:style-name="Tableau3.G7" office:value-type="float" office:value="16"><text:p text:style-name="P81">16</text:p></table:table-cell><table:table-cell table:style-name="Tableau3.K4" office:value-type="float" office:value="24"><text:p text:style-name="P81">24</text:p></table:table-cell><table:table-cell table:style-name="Tableau3.D4" office:value-type="float" office:value="21"><text:p text:style-name="P81">21</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D4" office:value-type="float" office:value="20"><text:p text:style-name="P81">20</text:p></table:table-cell><table:table-cell table:style-name="Tableau3.Q6" office:value-type="float" office:value="18"><text:p text:style-name="P81">18</text:p></table:table-cell><table:table-cell table:style-name="Tableau3.P4" office:value-type="float" office:value="27"><text:p text:style-name="P81">27</text:p></table:table-cell><table:table-cell table:style-name="Tableau3.D4" office:value-type="float" office:value="20"><text:p text:style-name="P81">20</text:p></table:table-cell><table:table-cell table:style-name="Tableau3.K4" office:value-type="float" office:value="23"><text:p text:style-name="P81">23</text:p></table:table-cell><table:table-cell table:style-name="Tableau3.K4" office:value-type="float" office:value="24"><text:p text:style-name="P81">24</text:p></table:table-cell></table:table-row><table:table-row><table:table-cell table:style-name="Tableau3.A4" office:value-type="string"><text:p text:style-name="P80">Eerbiediging van de rechten van minderheden</text:p></table:table-cell><table:table-cell table:style-name="Tableau3.B12" office:value-type="float" office:value="14"><text:p text:style-name="P79">14</text:p></table:table-cell><table:table-cell table:style-name="Tableau3.B12" office:value-type="float" office:value="14"><text:p text:style-name="P81">14</text:p></table:table-cell><table:table-cell table:style-name="Tableau3.D12" office:value-type="float" office:value="5"><text:p text:style-name="P81">5</text:p></table:table-cell><table:table-cell table:style-name="Tableau3.D12" office:value-type="float" office:value="6"><text:p text:style-name="P81">6</text:p></table:table-cell><table:table-cell table:style-name="Tableau3.F12" office:value-type="float" office:value="12"><text:p text:style-name="P81">12</text:p></table:table-cell><table:table-cell table:style-name="Tableau3.B12" office:value-type="float" office:value="14"><text:p text:style-name="P81">14</text:p></table:table-cell><table:table-cell table:style-name="Tableau3.B12" office:value-type="float" office:value="13"><text:p text:style-name="P81">13</text:p></table:table-cell><table:table-cell table:style-name="Tableau3.G7" office:value-type="float" office:value="16"><text:p text:style-name="P81">16</text:p></table:table-cell><table:table-cell table:style-name="Tableau3.F12" office:value-type="float" office:value="10"><text:p text:style-name="P81">10</text:p></table:table-cell><table:table-cell table:style-name="Tableau3.F12" office:value-type="float" office:value="11"><text:p text:style-name="P81">11</text:p></table:table-cell><table:table-cell table:style-name="Tableau3.G7" office:value-type="float" office:value="17"><text:p text:style-name="P81">17</text:p></table:table-cell><table:table-cell table:style-name="Tableau3.M12" office:value-type="float" office:value="8"><text:p text:style-name="P81">8</text:p></table:table-cell><table:table-cell table:style-name="Tableau3.Q6" office:value-type="float" office:value="19"><text:p text:style-name="P81">19</text:p></table:table-cell><table:table-cell table:style-name="Tableau3.G7" office:value-type="float" office:value="17"><text:p text:style-name="P81">17</text:p></table:table-cell><table:table-cell table:style-name="Tableau3.F12" office:value-type="float" office:value="10"><text:p text:style-name="P81">10</text:p></table:table-cell><table:table-cell table:style-name="Tableau3.D12" office:value-type="float" office:value="6"><text:p text:style-name="P81">6</text:p></table:table-cell><table:table-cell table:style-name="Tableau3.D4" office:value-type="float" office:value="22"><text:p text:style-name="P81">22</text:p></table:table-cell><table:table-cell table:style-name="Tableau3.F12" office:value-type="float" office:value="11"><text:p text:style-name="P81">11</text:p></table:table-cell><table:table-cell table:style-name="Tableau3.Q6" office:value-type="float" office:value="19"><text:p text:style-name="P81">19</text:p></table:table-cell><table:table-cell table:style-name="Tableau3.F12" office:value-type="float" office:value="11"><text:p text:style-name="P81">11</text:p></table:table-cell><table:table-cell table:style-name="Tableau3.F12" office:value-type="float" office:value="11"><text:p text:style-name="P81">11</text:p></table:table-cell><table:table-cell table:style-name="Tableau3.F12" office:value-type="float" office:value="12"><text:p text:style-name="P81">12</text:p></table:table-cell><table:table-cell table:style-name="Tableau3.G7" office:value-type="float" office:value="15"><text:p text:style-name="P81">15</text:p></table:table-cell><table:table-cell table:style-name="Tableau3.M12" office:value-type="float" office:value="9"><text:p text:style-name="P81">9</text:p></table:table-cell><table:table-cell table:style-name="Tableau3.M12" office:value-type="float" office:value="9"><text:p text:style-name="P81">9</text:p></table:table-cell><table:table-cell table:style-name="Tableau3.F12" office:value-type="float" office:value="10"><text:p text:style-name="P81">10</text:p></table:table-cell><table:table-cell table:style-name="Tableau3.F12" office:value-type="float" office:value="12"><text:p text:style-name="P81">12</text:p></table:table-cell><table:table-cell table:style-name="Tableau3.F12" office:value-type="float" office:value="11"><text:p text:style-name="P81">11</text:p></table:table-cell></table:table-row><table:table-row><table:table-cell table:style-name="Tableau3.A13" office:value-type="string"><text:p text:style-name="P80">Een sterke oppositie die de regering kan bekritiseren</text:p></table:table-cell><table:table-cell table:style-name="Tableau3.F12" office:value-type="float" office:value="11"><text:p text:style-name="P79">11</text:p></table:table-cell><table:table-cell table:style-name="Tableau3.B12" office:value-type="float" office:value="14"><text:p text:style-name="P81">14</text:p></table:table-cell><table:table-cell table:style-name="Tableau3.M12" office:value-type="float" office:value="9"><text:p text:style-name="P81">9</text:p></table:table-cell><table:table-cell table:style-name="Tableau3.M12" office:value-type="float" office:value="8"><text:p text:style-name="P81">8</text:p></table:table-cell><table:table-cell table:style-name="Tableau3.F12" office:value-type="float" office:value="11"><text:p text:style-name="P81">11</text:p></table:table-cell><table:table-cell table:style-name="Tableau3.G7" office:value-type="float" office:value="15"><text:p text:style-name="P81">15</text:p></table:table-cell><table:table-cell table:style-name="Tableau3.G7" office:value-type="float" office:value="15"><text:p text:style-name="P81">15</text:p></table:table-cell><table:table-cell table:style-name="Tableau3.G7" office:value-type="float" office:value="16"><text:p text:style-name="P81">16</text:p></table:table-cell><table:table-cell table:style-name="Tableau3.B12" office:value-type="float" office:value="13"><text:p text:style-name="P81">13</text:p></table:table-cell><table:table-cell table:style-name="Tableau3.F12" office:value-type="float" office:value="10"><text:p text:style-name="P81">10</text:p></table:table-cell><table:table-cell table:style-name="Tableau3.F12" office:value-type="float" office:value="11"><text:p text:style-name="P81">11</text:p></table:table-cell><table:table-cell table:style-name="Tableau3.F12" office:value-type="float" office:value="11"><text:p text:style-name="P81">11</text:p></table:table-cell><table:table-cell table:style-name="Tableau3.M12" office:value-type="float" office:value="8"><text:p text:style-name="P81">8</text:p></table:table-cell><table:table-cell table:style-name="Tableau3.G7" office:value-type="float" office:value="17"><text:p text:style-name="P81">17</text:p></table:table-cell><table:table-cell table:style-name="Tableau3.B12" office:value-type="float" office:value="14"><text:p text:style-name="P81">14</text:p></table:table-cell><table:table-cell table:style-name="Tableau3.F12" office:value-type="float" office:value="12"><text:p text:style-name="P81">12</text:p></table:table-cell><table:table-cell table:style-name="Tableau3.Q6" office:value-type="float" office:value="19"><text:p text:style-name="P81">19</text:p></table:table-cell><table:table-cell table:style-name="Tableau3.M12" office:value-type="float" office:value="8"><text:p text:style-name="P81">8</text:p></table:table-cell><table:table-cell table:style-name="Tableau3.D4" office:value-type="float" office:value="21"><text:p text:style-name="P81">21</text:p></table:table-cell><table:table-cell table:style-name="Tableau3.B12" office:value-type="float" office:value="14"><text:p text:style-name="P81">14</text:p></table:table-cell><table:table-cell table:style-name="Tableau3.M12" office:value-type="float" office:value="9"><text:p text:style-name="P81">9</text:p></table:table-cell><table:table-cell table:style-name="Tableau3.F12" office:value-type="float" office:value="11"><text:p text:style-name="P81">11</text:p></table:table-cell><table:table-cell table:style-name="Tableau3.M12" office:value-type="float" office:value="8"><text:p text:style-name="P81">8</text:p></table:table-cell><table:table-cell table:style-name="Tableau3.F12" office:value-type="float" office:value="10"><text:p text:style-name="P81">10</text:p></table:table-cell><table:table-cell table:style-name="Tableau3.M12" office:value-type="float" office:value="8"><text:p text:style-name="P81">8</text:p></table:table-cell><table:table-cell table:style-name="Tableau3.M12" office:value-type="float" office:value="9"><text:p text:style-name="P81">9</text:p></table:table-cell><table:table-cell table:style-name="Tableau3.F12" office:value-type="float" office:value="11"><text:p text:style-name="P81">11</text:p></table:table-cell><table:table-cell table:style-name="Tableau3.F12" office:value-type="float" office:value="10"><text:p text:style-name="P81">10</text:p></table:table-cell></table:table-row></table:table><text:p text:style-name="P13"/></draw:text-box></draw:frame></text:p>
        <text:p text:style-name="P55">Sociaaldemografische gegevens wijzen op een duidelijke generatiekloof in de manier waarop Europese burgers democratie zien </text:p>
        <text:p text:style-name="P38">Respondenten van 55 jaar en ouder tonen een sterkere <text:span text:style-name="T1">aansluiting bij</text:span> de institutionele pijlers van de rechtsstaat: zij verwijzen eerder naar vrije en eerlijke verkiezingen (38 % tegenover 26 % bij 15-24-jarigen), eerbiediging en grondrechten (38 % tegenover 24 %), een onafhankelijk rechtsstelsel (33 % tegenover 18 %) en corruptiebestrijding (30 % tegenover 21 %). </text:p>
        <text:p text:style-name="P38">Omgekeerd zijn jongere generaties voorstander van een meer participatieve en inclusieve opvatting van democratie, waarbij meer belang wordt gehecht aan de eerbiediging van de rechten van minderheden (20 % van de 15-24-jarigen, tegenover slechts 11 % van de 55-plussers), en aan het vermogen van burgers om deel te nemen aan het publieke debat (24 % tegenover 21 %). </text:p>
        <text:p text:style-name="P34">Dezelfde gehechtheid aan institutionele integriteit komt ook voor bij burgers die kritischer staan tegenover de huidige werking van de EU: degenen die ontevreden zijn over de eerbiediging van de rechtsstaat in de EU hebben meer kans om corruptiebestrijding te rangschikken (31 % tegenover 25 % onder degenen die tevreden zijn). </text:p>
        <text:p text:style-name="P34"/>
        <text:h text:style-name="P20" text:outline-level="2"><text:bookmark-start text:name="__RefHeading___Toc4060_3967327191"/>2.2 Gemengde tevredenheid over de rechtsstaat op nationaal en EU-niveau <text:bookmark-end text:name="__RefHeading___Toc4060_3967327191"/></text:h>
        <text:p text:style-name="P55">Europeanen zijn verdeeld over de eerbiediging van de rechtsstaat, met name op EU-niveau </text:p>
        <text:p text:style-name="P34">Een kleine meerderheid van de Europeanen is tevreden met de eerbiediging van de rechtsstaat in hun eigen land (51%, waarvan 17% zeer tevreden en 34% vrij tevreden), tegenover 44% ontevreden (27% eerder ontevreden en 17% zeer ontevreden). </text:p>
        <text:p text:style-name="P34">Op EU-niveau zijn de meningen gelijkmatiger verdeeld: 47% van de Europeanen is tevreden over de eerbiediging van de rechtsstaat in de EU (11% zeer tevreden, 36% eerder tevreden), tegen een gelijk percentage van 47% die ontevreden zijn (28% eerder ontevreden, 19% zeer ontevreden), wat suggereert dat burgers op EU-niveau iets kritischer staan tegenover de rechtsstaat dan in hun eigen land.</text:p>
        <text:p text:style-name="P34"><draw:g text:anchor-type="paragraph" draw:z-index="8" draw:name="Objet de groupe 7" draw:style-name="gr2"><draw:path draw:style-name="gr80" draw:text-style-name="P133" svg:width="2.438cm" svg:height="3.492cm" svg:x="0.688cm" svg:y="2.486cm" svg:viewBox="0 0 2439 3493" svg:d="M2439 0h-2439v941h2439zM1575 2552h-1575v941h1575z"><text:p/></draw:path><draw:path draw:style-name="gr81" draw:text-style-name="P134" svg:width="5.741cm" svg:height="3.492cm" svg:x="2.262cm" svg:y="2.486cm" svg:viewBox="0 0 5742 3493" svg:d="M5742 0h-4878v941h4878zM5162 2552h-5162v941h5162z"><text:p/></draw:path><draw:path draw:style-name="gr82" draw:text-style-name="P135" svg:width="4.45cm" svg:height="3.492cm" svg:x="7.423cm" svg:y="2.486cm" svg:viewBox="0 0 4451 3493" svg:d="M4451 0h-3871v941h3871zM4026 2552h-4026v941h4026z"><text:p/></draw:path><draw:path draw:style-name="gr83" draw:text-style-name="P136" svg:width="2.864cm" svg:height="3.492cm" svg:x="11.448cm" svg:y="2.486cm" svg:viewBox="0 0 2865 3493" svg:d="M2865 0h-2440v941h2440zM2723 2552h-2723v941h2723z"><text:p/></draw:path><draw:path draw:style-name="gr85" draw:text-style-name="P137" svg:width="0.864cm" svg:height="3.492cm" svg:x="14.17cm" svg:y="2.486cm" svg:viewBox="0 0 865 3493" svg:d="M865 0h-723v941h723zM865 2552h-865v941h865z"><text:p/></draw:path><draw:frame draw:style-name="gr74" draw:text-style-name="P116" svg:width="0.267cm" svg:height="0.302cm" svg:x="1.78cm" svg:y="2.868cm"><draw:text-box><text:p text:style-name="P92"><text:span text:style-name="T97">17</text:span></text:p></draw:text-box></draw:frame><draw:frame draw:style-name="gr74" draw:text-style-name="P116" svg:width="0.267cm" svg:height="0.302cm" svg:x="1.349cm" svg:y="5.424cm"><draw:text-box><text:p text:style-name="P92"><text:span text:style-name="T97">11</text:span></text:p></draw:text-box></draw:frame><draw:frame draw:style-name="gr74" draw:text-style-name="P116" svg:width="0.267cm" svg:height="0.302cm" svg:x="5.442cm" svg:y="2.868cm"><draw:text-box><text:p text:style-name="P92"><text:span text:style-name="T97">34</text:span></text:p></draw:text-box></draw:frame><draw:frame draw:style-name="gr72" draw:text-style-name="P116" svg:width="0.269cm" svg:height="0.302cm" svg:x="4.724cm" svg:y="5.424cm"><draw:text-box><text:p text:style-name="P92"><text:span text:style-name="T97">36</text:span></text:p></draw:text-box></draw:frame><draw:frame draw:style-name="gr72" draw:text-style-name="P116" svg:width="0.269cm" svg:height="0.302cm" svg:x="9.82cm" svg:y="2.868cm"><draw:text-box><text:p text:style-name="P92"><text:span text:style-name="T97">27</text:span></text:p></draw:text-box></draw:frame><draw:frame draw:style-name="gr140" draw:text-style-name="P116" svg:width="0.244cm" svg:height="0.302cm" svg:x="9.32cm" svg:y="5.424cm"><draw:text-box><text:p text:style-name="P92"><text:span text:style-name="T97">2</text:span></text:p></draw:text-box></draw:frame><draw:frame draw:style-name="gr72" draw:text-style-name="P116" svg:width="0.269cm" svg:height="0.302cm" svg:x="12.98cm" svg:y="2.868cm"><draw:text-box><text:p text:style-name="P92"><text:span text:style-name="T97">17</text:span></text:p></draw:text-box></draw:frame><draw:frame draw:style-name="gr73" draw:text-style-name="P116" svg:width="0.246cm" svg:height="0.302cm" svg:x="12.691cm" svg:y="5.424cm"><draw:text-box><text:p text:style-name="P92"><text:span text:style-name="T97">1</text:span></text:p></draw:text-box></draw:frame><draw:frame draw:style-name="gr140" draw:text-style-name="P116" svg:width="0.244cm" svg:height="0.302cm" svg:x="14.623cm" svg:y="2.868cm"><draw:text-box><text:p text:style-name="P92"><text:span text:style-name="T97">5</text:span></text:p></draw:text-box></draw:frame><draw:polygon draw:style-name="gr80" draw:text-style-name="P133" svg:width="0.129cm" svg:height="0.129cm" svg:x="3.204cm" svg:y="1.195cm" svg:viewBox="0 0 130 130" draw:points="0,130 130,130 130,0 0,0"><text:p/></draw:polygon><draw:frame draw:style-name="gr140" draw:text-style-name="P116" svg:width="0.244cm" svg:height="0.302cm" svg:x="14.55cm" svg:y="5.424cm"><draw:text-box><text:p text:style-name="P92"><text:span text:style-name="T97">6</text:span></text:p></draw:text-box></draw:frame><draw:polygon draw:style-name="gr81" draw:text-style-name="P134" svg:width="0.129cm" svg:height="0.129cm" svg:x="5.126cm" svg:y="1.195cm" svg:viewBox="0 0 130 130" draw:points="0,130 130,130 130,0 0,0"><text:p/></draw:polygon><draw:polygon draw:style-name="gr82" draw:text-style-name="P135" svg:width="0.129cm" svg:height="0.129cm" svg:x="7.255cm" svg:y="1.195cm" svg:viewBox="0 0 130 130" draw:points="0,130 130,130 130,0 0,0"><text:p/></draw:polygon><draw:polygon draw:style-name="gr83" draw:text-style-name="P136" svg:width="0.142cm" svg:height="0.129cm" svg:x="9.668cm" svg:y="1.195cm" svg:viewBox="0 0 143 130" draw:points="0,130 143,130 143,0 0,0"><text:p/></draw:polygon><draw:frame draw:style-name="gr210" draw:text-style-name="P116" svg:width="1.412cm" svg:height="0.302cm" svg:x="3.397cm" svg:y="1.15cm"><draw:text-box><text:p text:style-name="P92"><text:span text:style-name="T101">Zeer tevreden</text:span></text:p></draw:text-box></draw:frame><draw:polygon draw:style-name="gr85" draw:text-style-name="P137" svg:width="0.142cm" svg:height="0.129cm" svg:x="11.873cm" svg:y="1.195cm" svg:viewBox="0 0 143 130" draw:points="0,130 143,130 143,0 0,0"><text:p/></draw:polygon><draw:frame draw:style-name="gr211" draw:text-style-name="P116" svg:width="1.671cm" svg:height="0.302cm" svg:x="9.869cm" svg:y="1.15cm"><draw:text-box><text:p text:style-name="P92"><text:span text:style-name="T102">Zeer ontevreden</text:span></text:p></draw:text-box></draw:frame><draw:frame draw:style-name="gr84" draw:text-style-name="P116" svg:width="1.299cm" svg:height="0.302cm" svg:x="12.076cm" svg:y="1.15cm"><draw:text-box><text:p text:style-name="P92"><text:span text:style-name="T103">Weet ik niet</text:span></text:p></draw:text-box></draw:frame><draw:frame draw:style-name="gr212" draw:text-style-name="P116" svg:width="1.729cm" svg:height="0.302cm" svg:x="0.794cm" svg:y="2.182cm"><draw:text-box><text:p text:style-name="P92"><text:span text:style-name="T98">(Ons land)</text:span></text:p></draw:text-box></draw:frame><draw:frame draw:style-name="gr213" draw:text-style-name="P116" svg:width="0.713cm" svg:height="0.302cm" svg:x="0.794cm" svg:y="4.75cm"><draw:text-box><text:p text:style-name="P92"><text:span text:style-name="T98">De EU</text:span></text:p></draw:text-box></draw:frame><draw:frame draw:style-name="gr214" draw:text-style-name="P129" svg:width="10.815cm" svg:height="0.336cm" svg:x="0.157cm" svg:y="0.213cm"><draw:text-box><text:p text:style-name="P92"><text:span text:style-name="T112">Q4 </text:span><text:span text:style-name="T113">Over het algemeen, hoe tevreden of ontevreden bent u met het respect voor de rechtsstaat in </text:span></text:p></draw:text-box></draw:frame><draw:frame draw:style-name="gr143" draw:text-style-name="P122" svg:width="0.743cm" svg:height="0.479cm" svg:x="0.157cm" svg:y="1.173cm"><draw:text-box><text:p/></draw:text-box></draw:frame><draw:frame draw:style-name="gr215" draw:text-style-name="P138" svg:width="1.627cm" svg:height="0.302cm" svg:x="5.426cm" svg:y="1.127cm"><draw:text-box><text:p text:style-name="P92"><text:span text:style-name="T121">Eerder tevreden</text:span></text:p></draw:text-box></draw:frame><draw:frame draw:style-name="gr216" draw:text-style-name="P139" svg:width="1.886cm" svg:height="0.302cm" svg:x="7.475cm" svg:y="1.106cm"><draw:text-box><text:p text:style-name="P92"><text:span text:style-name="T122">Eerder ontevreden</text:span></text:p></draw:text-box></draw:frame></draw:g></text:p>
        <text:p text:style-name="P55">Eerbiediging van de rechtsstaat verdeelt de lidstaten diep </text:p>
        <text:p text:style-name="P26">De Europese burgers zijn sterk verdeeld over hun perceptie van de rechtsstaat in hun eigen land. Kleinere lidstaten onderscheiden zich met bijzonder positieve standpunten: Luxemburg (91% over het algemeen tevreden: 54% zeer tevreden, 37% tamelijk tevreden), Malta (88%: 46% zeer tevreden, 42% tamelijk tevreden) en Cyprus (67%: 37% zeer tevreden, 30% tamelijk tevreden) melden allemaal een hoog niveau van vertrouwen in hun nationale rechtsstaat. Denemarken (71% tevreden: 43% zeer tevreden, 28% tamelijk tevreden) en Estland (70%: 32% zeer tevreden, 38% eerder tevreden) vertonen ook een bijzonder positieve perceptie. Deze vijf landen onderscheiden zich door hun bijzonder hoge aandeel burgers dat "zeer tevreden" is (respectievelijk 54 %, 46 %, 37 %, 43 % en 32 %), een niveau dat nergens anders in de EU wordt bereikt, waar dit aandeel niet meer dan 21 % bedraagt (Oostenrijk, Litouwen). </text:p>
        <text:p text:style-name="P26">Aan de andere kant van het spectrum was Bulgarije (29 %) over het algemeen tevreden: 12% zeer tevreden, 17% tamelijk tevreden, tegenover 66% ontevreden), Kroatië (32% tevreden: 8% zeer tevreden, 24% tamelijk tevreden, tegenover 63% ontevreden) en Griekenland (35% tevreden: 13% zeer tevreden, 22% nogal tevreden, tegenover 62% ontevreden) melden de laagste niveaus van vertrouwen in de rechtsstaat in hun eigen land. </text:p>
        <text:p text:style-name="P27"/>
        <text:p text:style-name="P26">Over het geheel genomen varieert de totale tevredenheid van 1 % in <text:span text:style-name="T2">Luxemburg</text:span> tot 2 % in Bulgarije, waaruit blijkt hoe verschillend de rechtsstaat van lidstaat tot lidstaat wordt ervaren. </text:p>
        <text:p text:style-name="P26"/>
        <text:p text:style-name="P26"><draw:g text:anchor-type="paragraph" draw:z-index="28" draw:name="Objet de groupe 9" draw:style-name="gr2"><draw:frame draw:style-name="gr25" draw:text-style-name="P100" svg:width="17.403cm" svg:height="6.3cm" svg:x="0.381cm" svg:y="1.288cm"><draw:image xlink:href="Pictures/1000000000000515000001D778CB57142B31B706.png" xlink:type="simple" xlink:show="embed" xlink:actuate="onLoad" draw:mime-type="image/png"><text:p/></draw:image></draw:frame><draw:frame draw:style-name="gr28" draw:text-style-name="P98" svg:width="14.346cm" svg:height="0.983cm" svg:x="0.025cm" svg:y="0.243cm"><draw:text-box><text:p text:style-name="P97"><text:span text:style-name="T81">Q4 Over het algemeen, hoe tevreden of ontevreden bent u met het respect voor de rechtsstaat in...</text:span></text:p></draw:text-box></draw:frame><draw:frame draw:style-name="gr24" draw:text-style-name="P99" svg:width="3.365cm" svg:height="0.622cm" svg:x="14.196cm" svg:y="0.194cm"><draw:text-box><text:p text:style-name="P97"><text:span text:style-name="T82">"(ONS LAND)" </text:span></text:p></draw:text-box></draw:frame><draw:g draw:style-name="gr26"><draw:frame draw:style-name="gr25" draw:text-style-name="P100" svg:width="15.137cm" svg:height="0.433cm" svg:x="0.372cm" svg:y="0.81cm"><draw:image xlink:href="Pictures/100000000000038C0000001A68C3D201477F9430.png" xlink:type="simple" xlink:show="embed" xlink:actuate="onLoad" draw:mime-type="image/png"><text:p/></draw:image></draw:frame><draw:frame draw:style-name="gr24" draw:text-style-name="P98" svg:width="2.497cm" svg:height="0.622cm" svg:x="0.607cm" svg:y="0.778cm"><draw:text-box><text:p text:style-name="P97"><text:span text:style-name="T81">Zeer tevreden</text:span></text:p></draw:text-box></draw:frame><draw:frame draw:style-name="gr23" draw:text-style-name="P98" svg:width="2.724cm" svg:height="0.992cm" svg:x="3.881cm" svg:y="0.75cm"><draw:text-box><text:p text:style-name="P97"><text:span text:style-name="T81">Eerder tevreden</text:span></text:p></draw:text-box></draw:frame><draw:frame draw:style-name="gr24" draw:text-style-name="P98" svg:width="3.225cm" svg:height="0.622cm" svg:x="7.52cm" svg:y="0.803cm"><draw:text-box><text:p text:style-name="P97"><text:span text:style-name="T81">Eerder ontevreden</text:span></text:p></draw:text-box></draw:frame><draw:frame draw:style-name="gr27" draw:text-style-name="P98" svg:width="3.446cm" svg:height="0.638cm" svg:x="11.667cm" svg:y="0.764cm"><draw:text-box><text:p text:style-name="P97"><text:span text:style-name="T81">Zeer ontevreden</text:span></text:p></draw:text-box></draw:frame><draw:frame draw:style-name="gr24" draw:text-style-name="P98" svg:width="2.172cm" svg:height="0.622cm" svg:x="15.48cm" svg:y="0.778cm"><draw:text-box><text:p text:style-name="P97"><text:span text:style-name="T81">Weet ik niet</text:span></text:p></draw:text-box></draw:frame></draw:g></draw:g></text:p>
        <text:p text:style-name="P57">De tevredenheid op nationaal en EU-niveau over de rechtsstaat neigt naar convergentie </text:p>
        <text:p text:style-name="P39">De tevredenheid over de eerbiediging van de rechtsstaat op EU-niveau weerspiegelt in grote lijnen het nationale beeld, zij het met een opmerkelijk convergentie-effect. Luxemburg (84%) en Malta (83%) blijven veruit het meest tevreden, gevolgd door Cyprus (68%), Litouwen (67%) en Estland (66%), terwijl Kroatië (40%), Frankrijk (39%), Griekenland en Bulgarije (elk 38%) het laagste tevredenheidsniveau melden, waarbij Griekenland (24%) en Bulgarije (21%) ook het hoogste percentage burgers hebben dat "zeer ontevreden" is. </text:p>
        <text:p text:style-name="P39"><draw:g text:anchor-type="paragraph" draw:z-index="9" draw:name="Objet de groupe 10" draw:style-name="gr2"><draw:frame draw:style-name="gr25" draw:text-style-name="P100" svg:width="17.333cm" svg:height="6.365cm" svg:x="0.036cm" svg:y="2.66cm"><draw:image xlink:href="Pictures/100000000000042E000001895D9D79F32DBA1524.png" xlink:type="simple" xlink:show="embed" xlink:actuate="onLoad" draw:mime-type="image/png"><text:p/></draw:image></draw:frame><draw:frame draw:style-name="gr208" draw:text-style-name="P98" svg:width="13.66cm" svg:height="0.983cm" svg:x="0.002cm" svg:y="1.425cm"><draw:text-box><text:p text:style-name="P97"><text:span text:style-name="T81">Q4 Over het algemeen, hoe tevreden of ontevreden bent u met het respect voor de rechtsstaat in...</text:span></text:p></draw:text-box></draw:frame><draw:frame draw:style-name="gr49" draw:text-style-name="P99" svg:width="3.366cm" svg:height="0.623cm" svg:x="13.697cm" svg:y="1.349cm"><draw:text-box><text:p text:style-name="P97"><text:span text:style-name="T82">2. De EU </text:span></text:p></draw:text-box></draw:frame><draw:g draw:style-name="gr26"><draw:frame draw:style-name="gr25" draw:text-style-name="P100" svg:width="15.135cm" svg:height="0.435cm" svg:x="0.087cm" svg:y="2.07cm"><draw:image xlink:href="Pictures/100000000000038C0000001A68C3D201477F9430.png" xlink:type="simple" xlink:show="embed" xlink:actuate="onLoad" draw:mime-type="image/png"><text:p/></draw:image></draw:frame><draw:frame draw:style-name="gr49" draw:text-style-name="P98" svg:width="2.497cm" svg:height="0.623cm" svg:x="0.32cm" svg:y="2.037cm"><draw:text-box><text:p text:style-name="P97"><text:span text:style-name="T81">Zeer tevreden</text:span></text:p></draw:text-box></draw:frame><draw:frame draw:style-name="gr209" draw:text-style-name="P98" svg:width="2.726cm" svg:height="0.994cm" svg:x="3.593cm" svg:y="2.01cm"><draw:text-box><text:p text:style-name="P97"><text:span text:style-name="T81">Eerder tevreden</text:span></text:p></draw:text-box></draw:frame><draw:frame draw:style-name="gr49" draw:text-style-name="P98" svg:width="3.225cm" svg:height="0.623cm" svg:x="7.232cm" svg:y="2.063cm"><draw:text-box><text:p text:style-name="P97"><text:span text:style-name="T81">Eerder ontevreden</text:span></text:p></draw:text-box></draw:frame><draw:frame draw:style-name="gr66" draw:text-style-name="P98" svg:width="3.446cm" svg:height="0.639cm" svg:x="11.381cm" svg:y="2.023cm"><draw:text-box><text:p text:style-name="P97"><text:span text:style-name="T81">Zeer ontevreden</text:span></text:p></draw:text-box></draw:frame><draw:frame draw:style-name="gr49" draw:text-style-name="P98" svg:width="2.17cm" svg:height="0.623cm" svg:x="15.194cm" svg:y="2.037cm"><draw:text-box><text:p text:style-name="P97"><text:span text:style-name="T81">Weet ik niet</text:span></text:p></draw:text-box></draw:frame></draw:g></draw:g>Uit een vergelijking van deze resultaten met tevredenheid op nationaal niveau blijkt een convergerend patroon: landen die het meest tevreden zijn met de rechtsstaat in hun eigen land, zijn er op EU-niveau doorgaans iets minder tevreden over (Luxemburg: 91% nationaal tegenover 84% voor de EU; Malta: 88 % tegenover 83 %; Denemarken: 71 % tegenover 61 %), terwijl landen die het meest kritisch staan tegenover hun eigen nationale rechtsstaat relatief meer tevreden lijken te zijn met de EU (Bulgarije: 29 % op nationaal niveau tegenover 38 % voor de EU; Kroatië: 32 % tegenover 40 %; Griekenland: 35 % tegenover 38 %, wat erop wijst dat de EU in deze landen als een enigszins geruststellende referentie wordt beschouwd. </text:p>
        <text:p text:style-name="P39"/>
        <text:p text:style-name="P57">Een contrast met het waargenomen patroon met betrekking tot het waargenomen belang van de rechtsstaat in hun land </text:p>
        <text:p text:style-name="P26">De tevredenheid over de eerbiediging van de rechtsstaat verschilt ook per sociaaldemografisch profiel. Mannen (54%) melden een iets hogere tevredenheid dan vrouwen (vs.49%). Leeftijd toont een niet-lineair, U-vormig patroon: De tevredenheid is het hoogst onder 15- tot 24-jarigen (56%), daalt gestaag tot het laagste punt onder 40- tot 54-jarigen (49%), alvorens opnieuw te stijgen onder 55-plussers (52%). Dit staat in contrast met het waargenomen patroon met betrekking tot het waargenomen belang van de rechtsstaat (Q3), waar oudere respondenten het meest geneigd waren om het als een democratisch kernbeginsel te beschouwen. Zelfstandige respondenten vallen op als de meest tevreden beroepsgroep (58%), vóór werknemers (50%), handarbeiders (52%) en niet-werkenden (51%). </text:p>
        <text:p text:style-name="P26"><draw:g text:anchor-type="paragraph" draw:z-index="10" draw:name="Objet de groupe 11" draw:style-name="gr2"><draw:polygon draw:style-name="gr32" draw:text-style-name="P103" svg:width="4.377cm" svg:height="0.654cm" svg:x="9.025cm" svg:y="0.619cm" svg:viewBox="0 0 4378 655" draw:points="0,655 4378,655 4378,0 0,0"><text:p/></draw:polygon><draw:frame draw:style-name="gr201" draw:text-style-name="P102" svg:width="3.654cm" svg:height="0.318cm" svg:x="9.296cm" svg:y="0.394cm"><draw:text-box><text:p text:style-name="P92"><text:span text:style-name="T92">(ONS LAND) Totaal Tevreden </text:span></text:p></draw:text-box></draw:frame><draw:polygon draw:style-name="gr32" draw:text-style-name="P103" svg:width="2.146cm" svg:height="0.392cm" svg:x="4.925cm" svg:y="0.905cm" svg:viewBox="0 0 2147 393" draw:points="0,393 2147,393 2147,0 0,0"><text:p/></draw:polygon><draw:frame draw:style-name="gr202" draw:text-style-name="P106" svg:width="1.694cm" svg:height="0.285cm" svg:x="10.559cm" svg:y="0.997cm"><draw:text-box><text:p text:style-name="P92"><text:span text:style-name="T87">% naar beroep:</text:span></text:p></draw:text-box></draw:frame><draw:path draw:style-name="gr34" draw:text-style-name="P91" svg:width="1.508cm" svg:height="2.33cm" svg:x="5.879cm" svg:y="1.582cm" svg:viewBox="0 0 1509 2331" svg:d="M1509 0h-1509v333h1509zM1376 667h-1376v333h1376zM1316 1345h-1316v321h1316zM1400 2010h-1400v321h1400z"><text:p/></draw:path><draw:line draw:style-name="gr35" draw:text-style-name="P105" svg:x1="5.872cm" svg:y1="1.408cm" svg:x2="5.872cm" svg:y2="4.083cm"><text:p/></draw:line><draw:path draw:style-name="gr35" draw:text-style-name="P105" svg:width="0.072cm" svg:height="2.675cm" svg:x="5.8cm" svg:y="1.408cm" svg:viewBox="0 0 73 2676" svg:d="M0 0h73M0 666h73M0 1343h73M0 2009h73M0 2676h73"><text:p/></draw:path><draw:frame draw:style-name="gr179" draw:text-style-name="P106" svg:width="1.438cm" svg:height="0.285cm" svg:x="5.565cm" svg:y="0.997cm"><draw:text-box><text:p text:style-name="P92"><text:span text:style-name="T87">% naar leeftijd:</text:span></text:p></draw:text-box></draw:frame><draw:frame draw:style-name="gr37" draw:text-style-name="P106" svg:width="0.267cm" svg:height="0.285cm" svg:x="7.488cm" svg:y="1.655cm"><draw:text-box><text:p text:style-name="P92"><text:span text:style-name="T87">56</text:span></text:p></draw:text-box></draw:frame><draw:frame draw:style-name="gr39" draw:text-style-name="P106" svg:width="0.269cm" svg:height="0.285cm" svg:x="7.352cm" svg:y="2.334cm"><draw:text-box><text:p text:style-name="P92"><text:span text:style-name="T87">51</text:span></text:p></draw:text-box></draw:frame><draw:frame draw:style-name="gr38" draw:text-style-name="P106" svg:width="0.23cm" svg:height="0.285cm" svg:x="7.299cm" svg:y="2.999cm"><draw:text-box><text:p text:style-name="P92"><text:span text:style-name="T87">4</text:span></text:p></draw:text-box></draw:frame><draw:frame draw:style-name="gr37" draw:text-style-name="P106" svg:width="0.267cm" svg:height="0.285cm" svg:x="7.38cm" svg:y="3.666cm"><draw:text-box><text:p text:style-name="P92"><text:span text:style-name="T87">52</text:span></text:p></draw:text-box></draw:frame><draw:frame draw:style-name="gr40" draw:text-style-name="P106" svg:width="0.611cm" svg:height="0.285cm" svg:x="5.142cm" svg:y="1.641cm"><draw:text-box><text:p text:style-name="P92"><text:span text:style-name="T88">15-24</text:span></text:p></draw:text-box></draw:frame><draw:frame draw:style-name="gr40" draw:text-style-name="P106" svg:width="0.611cm" svg:height="0.285cm" svg:x="5.142cm" svg:y="2.321cm"><draw:text-box><text:p text:style-name="P92"><text:span text:style-name="T88">25-39</text:span></text:p></draw:text-box></draw:frame><draw:frame draw:style-name="gr40" draw:text-style-name="P106" svg:width="0.611cm" svg:height="0.285cm" svg:x="5.142cm" svg:y="2.986cm"><draw:text-box><text:p text:style-name="P92"><text:span text:style-name="T88">40-54</text:span></text:p></draw:text-box></draw:frame><draw:frame draw:style-name="gr203" draw:text-style-name="P106" svg:width="0.322cm" svg:height="0.285cm" svg:x="5.327cm" svg:y="3.653cm"><draw:text-box><text:p text:style-name="P92"><text:span text:style-name="T88">55</text:span></text:p></draw:text-box></draw:frame><draw:frame draw:style-name="gr204" draw:text-style-name="P94" svg:width="9.586cm" svg:height="0.309cm" svg:x="0.002cm" svg:y="0.36cm"><draw:text-box><text:p text:style-name="P92"><text:span text:style-name="T105">V 4 </text:span><text:span text:style-name="T119">Hoe tevreden of ontevreden bent u over het respect voor de rechtsstaat in het algemeen? </text:span></text:p></draw:text-box></draw:frame><draw:path draw:style-name="gr34" draw:text-style-name="P91" svg:width="1.374cm" svg:height="2.33cm" svg:x="11.268cm" svg:y="1.582cm" svg:viewBox="0 0 1375 2331" svg:d="M1375 0h-1375v333h1375zM1183 667h-1183v333h1183zM1231 1345h-1231v321h1231zM1207 2010h-1207v321h1207z"><text:p/></draw:path><draw:line draw:style-name="gr35" draw:text-style-name="P105" svg:x1="11.264cm" svg:y1="1.408cm" svg:x2="11.264cm" svg:y2="4.083cm"><text:p/></draw:line><draw:path draw:style-name="gr35" draw:text-style-name="P105" svg:width="0.073cm" svg:height="2.675cm" svg:x="11.19cm" svg:y="1.408cm" svg:viewBox="0 0 74 2676" svg:d="M0 0h74M0 666h74M0 1343h74M0 2009h74M0 2676h74"><text:p/></draw:path><draw:frame draw:style-name="gr205" draw:text-style-name="P106" svg:width="0.228cm" svg:height="0.285cm" svg:x="12.75cm" svg:y="1.655cm"><draw:text-box><text:p text:style-name="P92"><text:span text:style-name="T87">5</text:span></text:p></draw:text-box></draw:frame><draw:frame draw:style-name="gr37" draw:text-style-name="P106" svg:width="0.267cm" svg:height="0.285cm" svg:x="12.561cm" svg:y="2.334cm"><draw:text-box><text:p text:style-name="P92"><text:span text:style-name="T87">50</text:span></text:p></draw:text-box></draw:frame><draw:frame draw:style-name="gr39" draw:text-style-name="P106" svg:width="0.269cm" svg:height="0.285cm" svg:x="12.609cm" svg:y="2.999cm"><draw:text-box><text:p text:style-name="P92"><text:span text:style-name="T87">52</text:span></text:p></draw:text-box></draw:frame><draw:frame draw:style-name="gr37" draw:text-style-name="P106" svg:width="0.267cm" svg:height="0.285cm" svg:x="12.586cm" svg:y="3.666cm"><draw:text-box><text:p text:style-name="P92"><text:span text:style-name="T87">51</text:span></text:p></draw:text-box></draw:frame><draw:frame draw:style-name="gr43" draw:text-style-name="P106" svg:width="1.378cm" svg:height="0.285cm" svg:x="9.746cm" svg:y="1.641cm"><draw:text-box><text:p text:style-name="P92"><text:span text:style-name="T88">Zelfstandigen</text:span></text:p></draw:text-box></draw:frame><draw:frame draw:style-name="gr36" draw:text-style-name="P106" svg:width="1.11cm" svg:height="0.285cm" svg:x="10.158cm" svg:y="2.321cm"><draw:text-box><text:p text:style-name="P92"><text:span text:style-name="T88">Werknemer</text:span></text:p></draw:text-box></draw:frame><draw:frame draw:style-name="gr44" draw:text-style-name="P106" svg:width="1.458cm" svg:height="0.285cm" svg:x="9.666cm" svg:y="2.986cm"><draw:text-box><text:p text:style-name="P92"><text:span text:style-name="T88">Handarbeider</text:span></text:p></draw:text-box></draw:frame><draw:path draw:style-name="gr34" draw:text-style-name="P91" svg:width="1.169cm" svg:height="1.677cm" svg:x="1.612cm" svg:y="1.903cm" svg:viewBox="0 0 1170 1678" svg:d="M1170 0h-1170v334h1170zM1062 1344h-1062v334h1062z"><text:p/></draw:path><draw:line draw:style-name="gr35" draw:text-style-name="P105" svg:x1="1.616cm" svg:y1="1.397cm" svg:x2="1.616cm" svg:y2="4.072cm"><text:p/></draw:line><draw:path draw:style-name="gr35" draw:text-style-name="P105" svg:width="0.073cm" svg:height="2.675cm" svg:x="1.545cm" svg:y="1.397cm" svg:viewBox="0 0 74 2676" svg:d="M0 0h74M0 1343h74M0 2676h74"><text:p/></draw:path><draw:frame draw:style-name="gr206" draw:text-style-name="P106" svg:width="1.193cm" svg:height="0.285cm" svg:x="9.936cm" svg:y="3.653cm"><draw:text-box><text:p text:style-name="P92"><text:span text:style-name="T88">Werkt niet</text:span></text:p></draw:text-box></draw:frame><draw:frame draw:style-name="gr37" draw:text-style-name="P106" svg:width="0.267cm" svg:height="0.285cm" svg:x="2.877cm" svg:y="1.985cm"><draw:text-box><text:p text:style-name="P92"><text:span text:style-name="T87">54</text:span></text:p></draw:text-box></draw:frame><draw:frame draw:style-name="gr207" draw:text-style-name="P106" svg:width="0.232cm" svg:height="0.285cm" svg:x="2.77cm" svg:y="3.318cm"><draw:text-box><text:p text:style-name="P92"><text:span text:style-name="T87">4</text:span></text:p></draw:text-box></draw:frame><draw:frame draw:style-name="gr182" draw:text-style-name="P106" svg:width="0.93cm" svg:height="0.285cm" svg:x="0.939cm" svg:y="1.972cm"><draw:text-box><text:p text:style-name="P92"><text:span text:style-name="T88">Mannelijk</text:span></text:p></draw:text-box></draw:frame><draw:polygon draw:style-name="gr32" draw:text-style-name="P103" svg:width="3.315cm" svg:height="0.654cm" svg:x="0.381cm" svg:y="0.619cm" svg:viewBox="0 0 3316 655" draw:points="0,655 3316,655 3316,0 0,0"><text:p/></draw:polygon><draw:frame draw:style-name="gr183" draw:text-style-name="P106" svg:width="0.68cm" svg:height="0.285cm" svg:x="0.736cm" svg:y="3.307cm"><draw:text-box><text:p text:style-name="P92"><text:span text:style-name="T88">Vrouw</text:span></text:p></draw:text-box></draw:frame><draw:frame draw:style-name="gr184" draw:text-style-name="P106" svg:width="1.548cm" svg:height="0.285cm" svg:x="1.044cm" svg:y="0.997cm"><draw:text-box><text:p text:style-name="P92"><text:span text:style-name="T87">% naar geslacht:</text:span></text:p></draw:text-box></draw:frame></draw:g></text:p>
        <text:h text:style-name="P20" text:outline-level="2"><text:bookmark-start text:name="__RefHeading___Toc4062_3967327191"/>2.3 Scepticisme over maatregelen van burgers om de besluitvorming van de EU te beïnvloeden <text:bookmark-end text:name="__RefHeading___Toc4062_3967327191"/></text:h>
        <text:p text:style-name="P55">De Europeanen beschouwen burgerinitiatieven en collectieve actie als de meest doeltreffende manieren om de EU te beïnvloeden, naast het stemmen. </text:p>
        <text:p text:style-name="P26">Deelname aan meer directe vormen van burgerparticipatie, zoals een Europees <text:span text:style-name="T18">burgerinitiatief,</text:span> wordt gezien als de meest<text:span text:style-name="T13"> doeltreffende</text:span> actie (46% in totaal effectief: 12% zeer effectief, 34% redelijk effectief), gevolgd door deelname aan politieke bewegingen, partijen of vakbonden (42% totaal effectief: 11% zeer effectief, 31% redelijk effectief). Toch vindt bijna de helft van de Europeanen deze twee acties niet doeltreffend (respectievelijk 42 % en 47 %). </text:p>
        <text:p text:style-name="P26"/>
        <text:p text:style-name="P26">Boycot of aankoop van bepaalde producten om politieke, ethische of milieuredenen en deelname aan een demonstratie of een andere vorm van volksbeweging worden door een vergelijkbaar percentage respondenten als effectief beschouwd (37 % in totaal effectief voor beide), terwijl lid zijn van een vereniging of een niet-gouvernementele organisatie als de minst effectieve actie wordt beschouwd (35 % in totaal effectief: 9% zeer effectief, 26% redelijk effectief), en degene die het vaakst als helemaal niet effectief wordt gezien (53% totaal niet effectief, inclusief 19% "helemaal niet effectief"). </text:p>
        <text:p text:style-name="P26">Over het algemeen worden meer collectieve vormen van betrokkenheid, burgerinitiatieven, politieke bewegingen, partijen en vakbonden als effectiever ervaren dan individuele of op consumenten gebaseerde acties, zoals boycot of associatieve betrokkenheid. </text:p>
        <text:p text:style-name="P26"/>
        <text:p text:style-name="P27"><draw:g text:anchor-type="paragraph" draw:z-index="11" draw:name="Objet de groupe 12" draw:style-name="gr2"><draw:path draw:style-name="gr80" draw:text-style-name="P91" svg:width="1.716cm" svg:height="4.806cm" svg:x="0.553cm" svg:y="1.779cm" svg:viewBox="0 0 1717 4807" svg:d="M1717 0h-1717v400h1717zM1575 1096h-1575v412h1575zM1575 2204h-1575v399h1575zM1433 3299h-1433v413h1433zM1291 4408h-1291v399h1291z"><text:p/></draw:path><draw:path draw:style-name="gr81" draw:text-style-name="P108" svg:width="5.302cm" svg:height="4.806cm" svg:x="1.845cm" svg:y="1.779cm" svg:viewBox="0 0 5303 4807" svg:d="M5303 0h-4878v400h4878zM4736 1096h-4453v412h4453zM4013 2204h-3730v399h3730zM4013 3299h-3872v413h3872zM3729 4408h-3729v399h3729z"><text:p/></draw:path><draw:path draw:style-name="gr82" draw:text-style-name="P109" svg:width="5.457cm" svg:height="4.806cm" svg:x="5.572cm" svg:y="1.779cm" svg:viewBox="0 0 5458 4807" svg:d="M5458 0h-3883v400h3883zM5303 1096h-4295v412h4295zM4878 2204h-4593v399h4593zM5020 3299h-4735v413h4735zM4878 4408h-4878v399h4878z"><text:p/></draw:path><draw:path draw:style-name="gr189" draw:text-style-name="P110" svg:width="3.019cm" svg:height="4.806cm" svg:x="10.451cm" svg:y="1.779cm" svg:viewBox="0 0 3020 4807" svg:d="M2723 0h-2143v400h2143zM2878 1096h-2453v412h2453zM2878 2204h-2878v399h2878zM3020 3299h-2878v413h2878zM2723 4408h-2723v399h2723z"><text:p/></draw:path><draw:path draw:style-name="gr190" draw:text-style-name="P105" svg:width="3.019cm" svg:height="4.806cm" svg:x="10.451cm" svg:y="1.779cm" svg:viewBox="0 0 3020 4807" svg:d="M2723 0h-2143v400h2143zM2878 1096h-2453v412h2453zM2878 2204h-2878v399h2878zM3020 3299h-2878v413h2878zM2723 4408h-2723v399h2723z"><text:p/></draw:path><draw:path draw:style-name="gr85" draw:text-style-name="P111" svg:width="1.729cm" svg:height="4.806cm" svg:x="13.171cm" svg:y="1.779cm" svg:viewBox="0 0 1730 4807" svg:d="M1730 0h-1730v400h1730zM1730 1096h-1575v412h1575zM1730 2204h-1575v399h1575zM1730 3299h-1433v413h1433zM1730 4408h-1730v399h1730z"><text:p/></draw:path><draw:frame draw:style-name="gr74" draw:text-style-name="P116" svg:width="0.267cm" svg:height="0.302cm" svg:x="1.288cm" svg:y="1.888cm"><draw:text-box><text:p text:style-name="P92"><text:span text:style-name="T97">12</text:span></text:p></draw:text-box></draw:frame><draw:frame draw:style-name="gr177" draw:text-style-name="P130" svg:width="0.267cm" svg:height="0.304cm" svg:x="1.213cm" svg:y="2.981cm"><draw:text-box><text:p text:style-name="P92"><text:span text:style-name="T115">11</text:span></text:p></draw:text-box></draw:frame><draw:frame draw:style-name="gr74" draw:text-style-name="P116" svg:width="0.267cm" svg:height="0.302cm" svg:x="1.213cm" svg:y="4.094cm"><draw:text-box><text:p text:style-name="P92"><text:span text:style-name="T97">11</text:span></text:p></draw:text-box></draw:frame><draw:frame draw:style-name="gr72" draw:text-style-name="P116" svg:width="0.269cm" svg:height="0.302cm" svg:x="1.141cm" svg:y="5.192cm"><draw:text-box><text:p text:style-name="P92"><text:span text:style-name="T97">10</text:span></text:p></draw:text-box></draw:frame><draw:frame draw:style-name="gr76" draw:text-style-name="P116" svg:width="0.244cm" svg:height="0.479cm" svg:x="1.132cm" svg:y="6.287cm"><draw:text-box><text:p/></draw:text-box></draw:frame><draw:frame draw:style-name="gr74" draw:text-style-name="P116" svg:width="0.267cm" svg:height="0.302cm" svg:x="4.59cm" svg:y="1.888cm"><draw:text-box><text:p text:style-name="P92"><text:span text:style-name="T97">34</text:span></text:p></draw:text-box></draw:frame><draw:frame draw:style-name="gr177" draw:text-style-name="P130" svg:width="0.267cm" svg:height="0.304cm" svg:x="4.228cm" svg:y="2.981cm"><draw:text-box><text:p text:style-name="P92"><text:span text:style-name="T115">31</text:span></text:p></draw:text-box></draw:frame><draw:frame draw:style-name="gr74" draw:text-style-name="P116" svg:width="0.267cm" svg:height="0.302cm" svg:x="3.87cm" svg:y="4.094cm"><draw:text-box><text:p text:style-name="P92"><text:span text:style-name="T97">26</text:span></text:p></draw:text-box></draw:frame><draw:frame draw:style-name="gr72" draw:text-style-name="P116" svg:width="0.269cm" svg:height="0.302cm" svg:x="3.799cm" svg:y="5.192cm"><draw:text-box><text:p text:style-name="P92"><text:span text:style-name="T97">27</text:span></text:p></draw:text-box></draw:frame><draw:frame draw:style-name="gr72" draw:text-style-name="P116" svg:width="0.269cm" svg:height="0.302cm" svg:x="3.582cm" svg:y="6.287cm"><draw:text-box><text:p text:style-name="P92"><text:span text:style-name="T97">26</text:span></text:p></draw:text-box></draw:frame><draw:frame draw:style-name="gr74" draw:text-style-name="P116" svg:width="0.267cm" svg:height="0.302cm" svg:x="8.968cm" svg:y="1.888cm"><draw:text-box><text:p text:style-name="P92"><text:span text:style-name="T97">27</text:span></text:p></draw:text-box></draw:frame><draw:frame draw:style-name="gr177" draw:text-style-name="P130" svg:width="0.267cm" svg:height="0.304cm" svg:x="8.609cm" svg:y="2.981cm"><draw:text-box><text:p text:style-name="P92"><text:span text:style-name="T115">30</text:span></text:p></draw:text-box></draw:frame><draw:frame draw:style-name="gr74" draw:text-style-name="P116" svg:width="0.267cm" svg:height="0.302cm" svg:x="8.034cm" svg:y="4.094cm"><draw:text-box><text:p text:style-name="P92"><text:span text:style-name="T97">32</text:span></text:p></draw:text-box></draw:frame><draw:frame draw:style-name="gr74" draw:text-style-name="P116" svg:width="0.267cm" svg:height="0.302cm" svg:x="8.107cm" svg:y="5.192cm"><draw:text-box><text:p text:style-name="P92"><text:span text:style-name="T97">33</text:span></text:p></draw:text-box></draw:frame><draw:frame draw:style-name="gr74" draw:text-style-name="P116" svg:width="0.267cm" svg:height="0.302cm" svg:x="7.892cm" svg:y="6.287cm"><draw:text-box><text:p text:style-name="P92"><text:span text:style-name="T97">34</text:span></text:p></draw:text-box></draw:frame><draw:frame draw:style-name="gr74" draw:text-style-name="P116" svg:width="0.267cm" svg:height="0.302cm" svg:x="11.984cm" svg:y="1.888cm"><draw:text-box><text:p text:style-name="P92"><text:span text:style-name="T97">15</text:span></text:p></draw:text-box></draw:frame><draw:frame draw:style-name="gr177" draw:text-style-name="P130" svg:width="0.267cm" svg:height="0.304cm" svg:x="11.984cm" svg:y="2.981cm"><draw:text-box><text:p text:style-name="P92"><text:span text:style-name="T115">17</text:span></text:p></draw:text-box></draw:frame><draw:frame draw:style-name="gr72" draw:text-style-name="P116" svg:width="0.269cm" svg:height="0.302cm" svg:x="11.767cm" svg:y="4.094cm"><draw:text-box><text:p text:style-name="P92"><text:span text:style-name="T97">20</text:span></text:p></draw:text-box></draw:frame><draw:frame draw:style-name="gr74" draw:text-style-name="P116" svg:width="0.267cm" svg:height="0.302cm" svg:x="11.911cm" svg:y="5.192cm"><draw:text-box><text:p text:style-name="P92"><text:span text:style-name="T97">20</text:span></text:p></draw:text-box></draw:frame><draw:frame draw:style-name="gr140" draw:text-style-name="P116" svg:width="0.244cm" svg:height="0.302cm" svg:x="11.696cm" svg:y="6.287cm"><draw:text-box><text:p text:style-name="P92"><text:span text:style-name="T97">1</text:span></text:p></draw:text-box></draw:frame><draw:frame draw:style-name="gr74" draw:text-style-name="P116" svg:width="0.267cm" svg:height="0.302cm" svg:x="13.91cm" svg:y="1.888cm"><draw:text-box><text:p text:style-name="P92"><text:span text:style-name="T97">12</text:span></text:p></draw:text-box></draw:frame><draw:frame draw:style-name="gr177" draw:text-style-name="P130" svg:width="0.267cm" svg:height="0.304cm" svg:x="13.982cm" svg:y="3.006cm"><draw:text-box><text:p text:style-name="P92"><text:span text:style-name="T115">11</text:span></text:p></draw:text-box></draw:frame><draw:frame draw:style-name="gr74" draw:text-style-name="P116" svg:width="0.267cm" svg:height="0.302cm" svg:x="13.995cm" svg:y="4.094cm"><draw:text-box><text:p text:style-name="P92"><text:span text:style-name="T97">11</text:span></text:p></draw:text-box></draw:frame><draw:frame draw:style-name="gr74" draw:text-style-name="P116" svg:width="0.267cm" svg:height="0.302cm" svg:x="14.067cm" svg:y="5.192cm"><draw:text-box><text:p text:style-name="P92"><text:span text:style-name="T97">10</text:span></text:p></draw:text-box></draw:frame><draw:polygon draw:style-name="gr80" draw:text-style-name="P91" svg:width="0.129cm" svg:height="0.128cm" svg:x="3.018cm" svg:y="0.994cm" svg:viewBox="0 0 130 129" draw:points="0,129 130,129 130,0 0,0"><text:p/></draw:polygon><draw:frame draw:style-name="gr72" draw:text-style-name="P116" svg:width="0.269cm" svg:height="0.302cm" svg:x="13.922cm" svg:y="6.287cm"><draw:text-box><text:p text:style-name="P92"><text:span text:style-name="T97">12</text:span></text:p></draw:text-box></draw:frame><draw:polygon draw:style-name="gr81" draw:text-style-name="P108" svg:width="0.129cm" svg:height="0.128cm" svg:x="4.967cm" svg:y="0.994cm" svg:viewBox="0 0 130 129" draw:points="0,129 130,129 130,0 0,0"><text:p/></draw:polygon><draw:polygon draw:style-name="gr82" draw:text-style-name="P109" svg:width="0.129cm" svg:height="0.128cm" svg:x="7.006cm" svg:y="0.994cm" svg:viewBox="0 0 130 129" draw:points="0,129 130,129 130,0 0,0"><text:p/></draw:polygon><draw:frame draw:style-name="gr191" draw:text-style-name="P116" svg:width="1.387cm" svg:height="0.302cm" svg:x="3.212cm" svg:y="1.018cm"><draw:text-box><text:p text:style-name="P92"><text:span text:style-name="T101">Zeer effectief</text:span></text:p></draw:text-box></draw:frame><draw:polygon draw:style-name="gr83" draw:text-style-name="P110" svg:width="0.13cm" svg:height="0.128cm" svg:x="9.352cm" svg:y="0.994cm" svg:viewBox="0 0 131 129" draw:points="0,129 131,129 131,0 0,0"><text:p/></draw:polygon><draw:frame draw:style-name="gr192" draw:text-style-name="P116" svg:width="1.803cm" svg:height="0.302cm" svg:x="7.195cm" svg:y="0.944cm"><draw:text-box><text:p text:style-name="P92"><text:span text:style-name="T120">Niet erg effectief</text:span></text:p></draw:text-box></draw:frame><draw:polygon draw:style-name="gr85" draw:text-style-name="P111" svg:width="0.129cm" svg:height="0.128cm" svg:x="11.752cm" svg:y="0.994cm" svg:viewBox="0 0 130 129" draw:points="0,129 130,129 130,0 0,0"><text:p/></draw:polygon><draw:frame draw:style-name="gr193" draw:text-style-name="P116" svg:width="2.294cm" svg:height="0.302cm" svg:x="9.544cm" svg:y="0.944cm"><draw:text-box><text:p text:style-name="P92"><text:span text:style-name="T102">Helemaal niet effectief</text:span></text:p></draw:text-box></draw:frame><draw:frame draw:style-name="gr145" draw:text-style-name="P116" svg:width="1.297cm" svg:height="0.302cm" svg:x="11.949cm" svg:y="0.944cm"><draw:text-box><text:p text:style-name="P92"><text:span text:style-name="T103">Weet ik niet</text:span></text:p></draw:text-box></draw:frame><draw:frame draw:style-name="gr194" draw:text-style-name="P116" svg:width="6.162cm" svg:height="0.302cm" svg:x="0.616cm" svg:y="2.57cm"><draw:text-box><text:p text:style-name="P92"><text:span text:style-name="T98">Deelnemen aan politieke bewegingen, partijen of vakbonden</text:span></text:p></draw:text-box></draw:frame><draw:frame draw:style-name="gr195" draw:text-style-name="P116" svg:width="9.677cm" svg:height="0.302cm" svg:x="0.608cm" svg:y="1.45cm"><draw:text-box><text:p text:style-name="P92"><text:span text:style-name="T98">Deelnemen aan meer directe vormen van burgerparticipatie, zoals een Europees burgerinitiatief</text:span></text:p></draw:text-box></draw:frame><draw:frame draw:style-name="gr196" draw:text-style-name="P116" svg:width="8.547cm" svg:height="0.302cm" svg:x="0.647cm" svg:y="3.655cm"><draw:text-box><text:p text:style-name="P92"><text:span text:style-name="T98">Boycotten of kopen van bepaalde producten om politieke, ethische of milieuredenen</text:span></text:p></draw:text-box></draw:frame><draw:frame draw:style-name="gr197" draw:text-style-name="P130" svg:width="8.037cm" svg:height="0.304cm" svg:x="0.653cm" svg:y="4.749cm"><draw:text-box><text:p text:style-name="P92"><text:span text:style-name="T118">Deelnemen aan een demonstratie of een andere vorm van grassroot beweging</text:span></text:p></draw:text-box></draw:frame><draw:frame draw:style-name="gr198" draw:text-style-name="P116" svg:width="6.827cm" svg:height="0.302cm" svg:x="0.67cm" svg:y="5.874cm"><draw:text-box><text:p text:style-name="P92"><text:span text:style-name="T98">Lid zijn van een vereniging of een niet-gouvernementele organisatie</text:span></text:p></draw:text-box></draw:frame><draw:frame draw:style-name="gr143" draw:text-style-name="P122" svg:width="0.743cm" svg:height="0.479cm" svg:x="0.074cm" svg:y="0.953cm"><draw:text-box><text:p/></draw:text-box></draw:frame><draw:frame draw:style-name="gr199" draw:text-style-name="P114" svg:width="14.496cm" svg:height="0.92cm" svg:x="0.459cm" svg:y="0.034cm"><draw:text-box><text:p text:style-name="P92"><text:span text:style-name="T112">Vraag 5: </text:span><text:span text:style-name="T113">Vertel me voor elk van de volgende acties of u denkt dat het doeltreffend is of niet om de politieke besluitvorming op EU-niveau na de verkiezingen te beïnvloeden </text:span></text:p></draw:text-box></draw:frame><draw:frame draw:style-name="gr200" draw:text-style-name="P116" svg:width="1.909cm" svg:height="0.302cm" svg:x="5.098cm" svg:y="0.902cm"><draw:text-box><text:p text:style-name="P92"><text:span text:style-name="T101">Redelijk effectief</text:span></text:p></draw:text-box></draw:frame></draw:g></text:p>
        <text:p text:style-name="P55">Het vertrouwen in burgeractie verschilt sterk van lidstaat tot lidstaat </text:p>
        <text:p text:style-name="P26">Wat de resultaten op nationaal niveau betreft, onderscheiden Malta, Luxemburg en Cyprus zich consequent als de lidstaten die het meest vertrouwen hebben in de doeltreffendheid van het optreden van burgers, in alle vijf geteste vormen van betrokkenheid, vaak met een ruime marge ten opzichte van het EU-27-gemiddelde. Zo acht 84 % van de Maltese en 81 % van de Luxemburgse respondenten het lidmaatschap van een vereniging of ngo doeltreffend, tegenover slechts 35 % op EU-niveau. Dit weerspiegelt het patroon van tevredenheid over de rechtsstaat, waar dezelfde drie landen ook het hoogst waren, wat wijst op een breder klimaat van institutioneel en maatschappelijk vertrouwen in deze lidstaten. Aan de andere kant van het spectrum staat Frankrijk op of nabij de bodem voor de meeste geteste vormen van betrokkenheid, waaronder politieke bewegingen, partijen of vakbonden (32%, het laagste aandeel in de EU) en deelname aan demonstraties of basisbewegingen (29%, op een na laagste). </text:p>
        <text:p text:style-name="P26"/>
        <text:p text:style-name="P55">Jongeren denken graag dat deelname aan meer directe vormen van burgerparticipatie, zoals een Europees burgerinitiatief, de EU op doeltreffende wijze kan beïnvloeden in de politieke besluitvorming. </text:p>
        <text:p text:style-name="P26">Geslacht lijkt geen invloed te hebben op percepties: mannen en vrouwen overwegen evenzeer directe vormen van burgerparticipatie, zoals een Europees burgerinitiatief, om de besluitvorming van de EU doeltreffend te beïnvloeden (elk 46 %). </text:p>
        <text:p text:style-name="P26">Leeftijd vertoont een minder lineair patroon: 15-24-jarigen zijn het meest geneigd deze vorm van participatie als effectief te beschouwen (53 %), vergeleken met 45 % bij 25-39-jarigen, 43 % bij 40-54-jarigen en 46 % bij 55-plussers, wat betekent dat de jongste leeftijdsgroep opvalt, terwijl de andere drie leeftijdsgroepen relatief dicht bij elkaar liggen. </text:p>
        <text:p text:style-name="P26">De bezetting laat een grotere kloof zien: Zelfstandige respondenten zijn het meest geneigd om burgerparticipatie als effectief te beschouwen (52 %), vóór werknemers en niet-werkenden (elk 46 %), terwijl handarbeiders het minst overtuigd zijn (40 %). </text:p>
        <text:p text:style-name="P26"/>
        <text:p text:style-name="P26"/>
        <text:p text:style-name="P27"><draw:g text:anchor-type="paragraph" draw:z-index="12" draw:name="Objet de groupe 13" draw:style-name="gr2"><draw:frame draw:style-name="gr147" draw:text-style-name="P90" svg:width="0.389cm" svg:height="0.482cm" svg:x="15.042cm" svg:y="5.1cm"><draw:text-box><text:p/></draw:text-box></draw:frame><draw:polygon draw:style-name="gr32" draw:text-style-name="P103" svg:width="2.146cm" svg:height="0.397cm" svg:x="5.462cm" svg:y="1.869cm" svg:viewBox="0 0 2147 398" draw:points="0,398 2147,398 2147,0 0,0"><text:p/></draw:polygon><draw:frame draw:style-name="gr33" draw:text-style-name="P104" svg:width="0.539cm" svg:height="0.479cm" svg:x="0.111cm" svg:y="0.597cm"><draw:text-box><text:p/></draw:text-box></draw:frame><draw:path draw:style-name="gr34" draw:text-style-name="P91" svg:width="1.423cm" svg:height="2.36cm" svg:x="6.547cm" svg:y="2.847cm" svg:viewBox="0 0 1424 2361" svg:d="M1424 0h-1424v337h1424zM1219 675h-1219v337h1219zM1159 1361h-1159v325h1159zM1243 2036h-1243v325h1243z"><text:p/></draw:path><draw:line draw:style-name="gr35" draw:text-style-name="P105" svg:x1="6.541cm" svg:y1="2.67cm" svg:x2="6.541cm" svg:y2="5.379cm"><text:p/></draw:line><draw:path draw:style-name="gr35" draw:text-style-name="P105" svg:width="0.072cm" svg:height="2.709cm" svg:x="6.469cm" svg:y="2.67cm" svg:viewBox="0 0 73 2710" svg:d="M0 0h73M0 675h73M0 1361h73M0 2035h73M0 2710h73"><text:p/></draw:path><draw:frame draw:style-name="gr179" draw:text-style-name="P106" svg:width="1.438cm" svg:height="0.285cm" svg:x="6.103cm" svg:y="1.962cm"><draw:text-box><text:p text:style-name="P92"><text:span text:style-name="T87">% naar leeftijd:</text:span></text:p></draw:text-box></draw:frame><draw:frame draw:style-name="gr37" draw:text-style-name="P106" svg:width="0.267cm" svg:height="0.285cm" svg:x="8.075cm" svg:y="2.918cm"><draw:text-box><text:p text:style-name="P92"><text:span text:style-name="T87">53</text:span></text:p></draw:text-box></draw:frame><draw:frame draw:style-name="gr39" draw:text-style-name="P106" svg:width="0.269cm" svg:height="0.285cm" svg:x="7.862cm" svg:y="3.606cm"><draw:text-box><text:p text:style-name="P92"><text:span text:style-name="T87">45</text:span></text:p></draw:text-box></draw:frame><draw:frame draw:style-name="gr37" draw:text-style-name="P106" svg:width="0.267cm" svg:height="0.285cm" svg:x="7.805cm" svg:y="4.28cm"><draw:text-box><text:p text:style-name="P92"><text:span text:style-name="T87">43</text:span></text:p></draw:text-box></draw:frame><draw:frame draw:style-name="gr39" draw:text-style-name="P106" svg:width="0.269cm" svg:height="0.285cm" svg:x="7.886cm" svg:y="4.957cm"><draw:text-box><text:p text:style-name="P92"><text:span text:style-name="T87">46</text:span></text:p></draw:text-box></draw:frame><draw:frame draw:style-name="gr180" draw:text-style-name="P106" svg:width="0.613cm" svg:height="0.285cm" svg:x="5.81cm" svg:y="2.906cm"><draw:text-box><text:p text:style-name="P92"><text:span text:style-name="T88">15-24</text:span></text:p></draw:text-box></draw:frame><draw:frame draw:style-name="gr180" draw:text-style-name="P106" svg:width="0.613cm" svg:height="0.285cm" svg:x="5.81cm" svg:y="3.595cm"><draw:text-box><text:p text:style-name="P92"><text:span text:style-name="T88">25-39</text:span></text:p></draw:text-box></draw:frame><draw:frame draw:style-name="gr180" draw:text-style-name="P106" svg:width="0.613cm" svg:height="0.285cm" svg:x="5.81cm" svg:y="4.269cm"><draw:text-box><text:p text:style-name="P92"><text:span text:style-name="T88">40-54</text:span></text:p></draw:text-box></draw:frame><draw:path draw:style-name="gr34" draw:text-style-name="P91" svg:width="1.001cm" svg:height="1.698cm" svg:x="2.279cm" svg:y="3.169cm" svg:viewBox="0 0 1002 1699" svg:d="M1002 0h-1002v338h1002zM1002 1362h-1002v337h1002z"><text:p/></draw:path><draw:line draw:style-name="gr35" draw:text-style-name="P105" svg:x1="2.285cm" svg:y1="2.66cm" svg:x2="2.285cm" svg:y2="5.369cm"><text:p/></draw:line><draw:path draw:style-name="gr35" draw:text-style-name="P105" svg:width="0.073cm" svg:height="2.709cm" svg:x="2.212cm" svg:y="2.66cm" svg:viewBox="0 0 74 2710" svg:d="M0 0h74M0 1361h74M0 2710h74"><text:p/></draw:path><draw:frame draw:style-name="gr41" draw:text-style-name="P106" svg:width="0.32cm" svg:height="0.285cm" svg:x="5.997cm" svg:y="4.945cm"><draw:text-box><text:p text:style-name="P92"><text:span text:style-name="T88">55</text:span></text:p></draw:text-box></draw:frame><draw:frame draw:style-name="gr181" draw:text-style-name="P106" svg:width="0.271cm" svg:height="0.285cm" svg:x="3.373cm" svg:y="3.255cm"><draw:text-box><text:p text:style-name="P92"><text:span text:style-name="T87">46</text:span></text:p></draw:text-box></draw:frame><draw:frame draw:style-name="gr181" draw:text-style-name="P106" svg:width="0.271cm" svg:height="0.285cm" svg:x="3.373cm" svg:y="4.606cm"><draw:text-box><text:p text:style-name="P92"><text:span text:style-name="T87">46</text:span></text:p></draw:text-box></draw:frame><draw:frame draw:style-name="gr182" draw:text-style-name="P106" svg:width="0.93cm" svg:height="0.285cm" svg:x="1.607cm" svg:y="3.242cm"><draw:text-box><text:p text:style-name="P92"><text:span text:style-name="T88">Mannelijk</text:span></text:p></draw:text-box></draw:frame><draw:polygon draw:style-name="gr32" draw:text-style-name="P103" svg:width="4.365cm" svg:height="0.662cm" svg:x="0cm" svg:y="1.869cm" svg:viewBox="0 0 4366 663" draw:points="0,663 4366,663 4366,0 0,0"><text:p/></draw:polygon><draw:frame draw:style-name="gr183" draw:text-style-name="P106" svg:width="0.68cm" svg:height="0.285cm" svg:x="1.406cm" svg:y="4.594cm"><draw:text-box><text:p text:style-name="P92"><text:span text:style-name="T88">Vrouw</text:span></text:p></draw:text-box></draw:frame><draw:polygon draw:style-name="gr32" draw:text-style-name="P103" svg:width="4.377cm" svg:height="0.662cm" svg:x="9.694cm" svg:y="1.869cm" svg:viewBox="0 0 4378 663" draw:points="0,663 4378,663 4378,0 0,0"><text:p/></draw:polygon><draw:frame draw:style-name="gr184" draw:text-style-name="P106" svg:width="1.548cm" svg:height="0.285cm" svg:x="1.58cm" svg:y="1.962cm"><draw:text-box><text:p text:style-name="P92"><text:span text:style-name="T87">% naar geslacht:</text:span></text:p></draw:text-box></draw:frame><draw:path draw:style-name="gr34" draw:text-style-name="P91" svg:width="1.23cm" svg:height="2.36cm" svg:x="11.937cm" svg:y="2.847cm" svg:viewBox="0 0 1231 2361" svg:d="M1231 0h-1231v337h1231zM1098 675h-1098v337h1098zM952 1361h-952v325h952zM1098 2036h-1098v325h1098z"><text:p/></draw:path><draw:line draw:style-name="gr35" draw:text-style-name="P105" svg:x1="11.931cm" svg:y1="2.67cm" svg:x2="11.931cm" svg:y2="5.379cm"><text:p/></draw:line><draw:path draw:style-name="gr35" draw:text-style-name="P105" svg:width="0.073cm" svg:height="2.709cm" svg:x="11.858cm" svg:y="2.67cm" svg:viewBox="0 0 74 2710" svg:d="M0 0h74M0 675h74M0 1361h74M0 2035h74M0 2710h74"><text:p/></draw:path><draw:frame draw:style-name="gr185" draw:text-style-name="P106" svg:width="1.698cm" svg:height="0.285cm" svg:x="11.095cm" svg:y="1.962cm"><draw:text-box><text:p text:style-name="P92"><text:span text:style-name="T87">% naar beroep:</text:span></text:p></draw:text-box></draw:frame><draw:frame draw:style-name="gr39" draw:text-style-name="P106" svg:width="0.269cm" svg:height="0.285cm" svg:x="13.279cm" svg:y="2.918cm"><draw:text-box><text:p text:style-name="P92"><text:span text:style-name="T87">52</text:span></text:p></draw:text-box></draw:frame><draw:frame draw:style-name="gr181" draw:text-style-name="P106" svg:width="0.271cm" svg:height="0.285cm" svg:x="13.132cm" svg:y="3.606cm"><draw:text-box><text:p text:style-name="P92"><text:span text:style-name="T87">46</text:span></text:p></draw:text-box></draw:frame><draw:frame draw:style-name="gr39" draw:text-style-name="P106" svg:width="0.269cm" svg:height="0.285cm" svg:x="12.989cm" svg:y="4.28cm"><draw:text-box><text:p text:style-name="P92"><text:span text:style-name="T87">40</text:span></text:p></draw:text-box></draw:frame><draw:frame draw:style-name="gr181" draw:text-style-name="P106" svg:width="0.271cm" svg:height="0.285cm" svg:x="13.132cm" svg:y="4.957cm"><draw:text-box><text:p text:style-name="P92"><text:span text:style-name="T87">46</text:span></text:p></draw:text-box></draw:frame><draw:frame draw:style-name="gr43" draw:text-style-name="P106" svg:width="1.378cm" svg:height="0.285cm" svg:x="10.359cm" svg:y="2.888cm"><draw:text-box><text:p text:style-name="P92"><text:span text:style-name="T88">Zelfstandigen</text:span></text:p></draw:text-box></draw:frame><draw:frame draw:style-name="gr179" draw:text-style-name="P106" svg:width="1.11cm" svg:height="0.285cm" svg:x="10.827cm" svg:y="3.595cm"><draw:text-box><text:p text:style-name="P92"><text:span text:style-name="T88">Werknemer</text:span></text:p></draw:text-box></draw:frame><draw:frame draw:style-name="gr44" draw:text-style-name="P106" svg:width="1.458cm" svg:height="0.285cm" svg:x="10.336cm" svg:y="4.269cm"><draw:text-box><text:p text:style-name="P92"><text:span text:style-name="T88">Handarbeider</text:span></text:p></draw:text-box></draw:frame><draw:frame draw:style-name="gr186" draw:text-style-name="P106" svg:width="1.197cm" svg:height="0.285cm" svg:x="10.605cm" svg:y="4.945cm"><draw:text-box><text:p text:style-name="P92"><text:span text:style-name="T88">Werkt niet</text:span></text:p></draw:text-box></draw:frame><draw:frame draw:style-name="gr187" draw:text-style-name="P114" svg:width="15.087cm" svg:height="1.047cm" svg:x="0.018cm" svg:y="0.355cm"><draw:text-box><text:p text:style-name="P92"><text:span text:style-name="T105">Vraag 5: </text:span><text:span text:style-name="T119">Vertel me voor elk van de volgende acties of u denkt dat het doeltreffend is of niet om de politieke besluitvorming op EU-niveau na de verkiezingen te beïnvloeden</text:span> </text:p></draw:text-box></draw:frame><draw:frame draw:style-name="gr188" draw:text-style-name="P114" svg:width="12.644cm" svg:height="0.763cm" svg:x="0.513cm" svg:y="1.085cm"><draw:text-box><text:p text:style-name="P92"><text:span text:style-name="T92">Deelnemen aan meer directe vormen van burgerparticipatie, zoals een Europees</text:span> <text:span text:style-name="T104">burgerinitiatief Totaal effectief </text:span></text:p></draw:text-box></draw:frame></draw:g></text:p>
        <text:p text:style-name="P26"/>
        <text:p text:style-name="P27"/>
      </text:section>
      <text:h text:style-name="P18" text:outline-level="1"><text:bookmark-start text:name="__RefHeading___Toc4064_3967327191"/>3. De energiecrisis <text:bookmark-end text:name="__RefHeading___Toc4064_3967327191"/></text:h>
      <text:h text:style-name="P19" text:outline-level="2"><text:bookmark-start text:name="__RefHeading___Toc4066_3967327191"/>3.1 Hernieuwbare energie, de belangrijkste maatregel om af te stappen van fossiele brandstoffen <text:bookmark-end text:name="__RefHeading___Toc4066_3967327191"/></text:h>
      <text:section text:style-name="Sect2" text:name="Section3">
        <text:p text:style-name="P55">De ontwikkeling van hernieuwbare energie onderscheidt zich als de belangrijkste maatregel om af te stappen van fossiele brandstoffen, die door meer dan één op de twee Europeanen wordt genoemd. </text:p>
        <text:p text:style-name="P26">Wat op de eerste plaats komt wanneer Europeanen nadenken over wat de EU kan helpen om af te stappen van fossiele brandstoffen, is het ontwikkelen van meer capaciteit voor hernieuwbare energie, bijvoorbeeld door middel van nieuwe windmolenparken en zonneparken (35 %). Het is ook het element dat over het algemeen het meest wordt geciteerd (56%), wat bevestigt dat hernieuwbare energie de duidelijke leidende hefboom is in de geest van mensen. </text:p>
        <text:p text:style-name="P26">Terugdringing van het energieverbruik door middel van energie-efficiëntiemaatregelen (40 % in totaal) en investeringen in nucleaire oplossingen (32 %) volgen als de volgende meest geciteerde opties, die elk door ongeveer een derde tot twee op de vijf Europeanen als onderdeel van het antwoord worden gezien. Het bevorderen van lokale acties zoals energiegemeenschappen (29%) wordt ook genoemd door bijna drie op de tien respondenten, wat wijst op een echte eetlust voor meer gedecentraliseerde, door de gemeenschap aangestuurde benaderingen naast grootschalige oplossingen. Grotere elektrificatie wordt daarentegen veel minder vaak genoemd(16%), wat suggereert dat het wordt gezien als een minder directe of minder goed begrepen hefboom om af te stappen van fossiele brandstoffen. </text:p>
        <text:p text:style-name="P26"/>
        <text:p text:style-name="P55">Hernieuwbare energie domineert vooral in het zuidelijke en oostelijke Middellandse Zeegebied </text:p>
        <text:p text:style-name="P26"><draw:g text:anchor-type="paragraph" draw:z-index="13" draw:name="Objet de groupe 14" draw:style-name="gr2"><draw:frame draw:style-name="gr166" draw:text-style-name="P129" svg:width="8.958cm" svg:height="0.489cm" svg:x="0.646cm" svg:y="0.203cm"><draw:text-box><text:p text:style-name="P92"><text:span text:style-name="T112">Q9</text:span> <text:span text:style-name="T113">Wat kan volgens u de EU helpen om af te stappen van fossiele brandstoffen ? </text:span></text:p></draw:text-box></draw:frame><draw:path draw:style-name="gr67" draw:text-style-name="P91"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2" svg:width="0.743cm" svg:height="0.479cm" svg:x="0.42cm" svg:y="0.739cm"><draw:text-box><text:p/></draw:text-box></draw:frame><draw:frame draw:style-name="gr72" draw:text-style-name="P116" svg:width="0.269cm" svg:height="0.302cm" svg:x="4.863cm" svg:y="1.26cm"><draw:text-box><text:p text:style-name="P92"><text:span text:style-name="T97">35</text:span></text:p></draw:text-box></draw:frame><draw:frame draw:style-name="gr72" draw:text-style-name="P116" svg:width="0.269cm" svg:height="0.302cm" svg:x="3.39cm" svg:y="2.006cm"><draw:text-box><text:p text:style-name="P92"><text:span text:style-name="T97">17</text:span></text:p></draw:text-box></draw:frame><draw:frame draw:style-name="gr167" draw:text-style-name="P130" svg:width="0.269cm" svg:height="0.304cm" svg:x="3.637cm" svg:y="2.748cm"><draw:text-box><text:p text:style-name="P92"><text:span text:style-name="T115">20</text:span></text:p></draw:text-box></draw:frame><draw:frame draw:style-name="gr72" draw:text-style-name="P116" svg:width="0.269cm" svg:height="0.302cm" svg:x="2.981cm" svg:y="3.496cm"><draw:text-box><text:p text:style-name="P92"><text:span text:style-name="T97">12</text:span></text:p></draw:text-box></draw:frame><draw:frame draw:style-name="gr140" draw:text-style-name="P116" svg:width="0.244cm" svg:height="0.302cm" svg:x="2.614cm" svg:y="4.242cm"><draw:text-box><text:p text:style-name="P92"><text:span text:style-name="T97">6</text:span></text:p></draw:text-box></draw:frame><draw:frame draw:style-name="gr118" draw:text-style-name="P116" svg:width="0.242cm" svg:height="0.302cm" svg:x="2.588cm" svg:y="5.015cm"><draw:text-box><text:p text:style-name="P92"><text:span text:style-name="T116">2</text:span></text:p></draw:text-box></draw:frame><draw:frame draw:style-name="gr76" draw:text-style-name="P116" svg:width="0.244cm" svg:height="0.479cm" svg:x="2.777cm" svg:y="5.747cm"><draw:text-box><text:p/></draw:text-box></draw:frame><draw:path draw:style-name="gr168" draw:text-style-name="P131"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9" svg:width="1.295cm" svg:height="0.336cm" svg:x="3.586cm" svg:y="0.686cm"><draw:text-box><text:p text:style-name="P92"><text:span text:style-name="T117">Ten eerste: </text:span></text:p></draw:text-box></draw:frame><draw:frame draw:style-name="gr170" draw:text-style-name="P116" svg:width="8.716cm" svg:height="0.302cm" svg:x="5.722cm" svg:y="2.03cm"><draw:text-box><text:p text:style-name="P92"><text:span text:style-name="T98">Vermindering van het energieverbruik door middel van energie-efficiëntiemaatregelen</text:span></text:p></draw:text-box></draw:frame><draw:frame draw:style-name="gr171" draw:text-style-name="P130" svg:width="3.837cm" svg:height="0.304cm" svg:x="6.999cm" svg:y="2.748cm"><draw:text-box><text:p text:style-name="P92"><text:span text:style-name="T118">Investeren in nucleaire oplossingen</text:span></text:p></draw:text-box></draw:frame><draw:frame draw:style-name="gr172" draw:text-style-name="P116" svg:width="6.093cm" svg:height="0.302cm" svg:x="6.04cm" svg:y="3.574cm"><draw:text-box><text:p text:style-name="P92"><text:span text:style-name="T98">Bevordering van lokale acties zoals energiegemeenschappen</text:span></text:p></draw:text-box></draw:frame><draw:frame draw:style-name="gr173" draw:text-style-name="P130" svg:width="3.305cm" svg:height="0.304cm" svg:x="7.356cm" svg:y="4.382cm"><draw:text-box><text:p text:style-name="P92"><text:span text:style-name="T118">Grotere elektrificatie</text:span></text:p></draw:text-box></draw:frame><draw:frame draw:style-name="gr174" draw:text-style-name="P116" svg:width="0.786cm" svg:height="0.302cm" svg:x="8.162cm" svg:y="5.105cm"><draw:text-box><text:p text:style-name="P92"><text:span text:style-name="T98">Overige</text:span></text:p></draw:text-box></draw:frame><draw:path draw:style-name="gr175" draw:text-style-name="P132"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6" svg:width="1.235cm" svg:height="0.302cm" svg:x="7.871cm" svg:y="5.837cm"><draw:text-box><text:p text:style-name="P92"><text:span text:style-name="T98">Weet ik niet</text:span></text:p></draw:text-box></draw:frame><draw:frame draw:style-name="gr74" draw:text-style-name="P116" svg:width="0.267cm" svg:height="0.302cm" svg:x="15.288cm" svg:y="1.26cm"><draw:text-box><text:p text:style-name="P92"><text:span text:style-name="T97">56</text:span></text:p></draw:text-box></draw:frame><draw:frame draw:style-name="gr74" draw:text-style-name="P116" svg:width="0.267cm" svg:height="0.302cm" svg:x="14.21cm" svg:y="2.006cm"><draw:text-box><text:p text:style-name="P92"><text:span text:style-name="T97">40</text:span></text:p></draw:text-box></draw:frame><draw:frame draw:style-name="gr177" draw:text-style-name="P130" svg:width="0.267cm" svg:height="0.304cm" svg:x="13.67cm" svg:y="2.748cm"><draw:text-box><text:p text:style-name="P92"><text:span text:style-name="T115">32</text:span></text:p></draw:text-box></draw:frame><draw:frame draw:style-name="gr118" draw:text-style-name="P116" svg:width="0.242cm" svg:height="0.302cm" svg:x="13.467cm" svg:y="3.496cm"><draw:text-box><text:p text:style-name="P92"><text:span text:style-name="T97">2</text:span></text:p></draw:text-box></draw:frame><draw:frame draw:style-name="gr74" draw:text-style-name="P116" svg:width="0.267cm" svg:height="0.302cm" svg:x="12.591cm" svg:y="4.242cm"><draw:text-box><text:p text:style-name="P92"><text:span text:style-name="T97">16</text:span></text:p></draw:text-box></draw:frame><draw:frame draw:style-name="gr140" draw:text-style-name="P116" svg:width="0.244cm" svg:height="0.302cm" svg:x="11.908cm" svg:y="5.003cm"><draw:text-box><text:p text:style-name="P92"><text:span text:style-name="T97">3</text:span></text:p></draw:text-box></draw:frame><draw:frame draw:style-name="gr75" draw:text-style-name="P116" svg:width="0.242cm" svg:height="0.479cm" svg:x="12.175cm" svg:y="5.747cm"><draw:text-box><text:p/></draw:text-box></draw:frame><draw:frame draw:style-name="gr178" draw:text-style-name="P114" svg:width="5.906cm" svg:height="1.153cm" svg:x="5.609cm" svg:y="1.157cm"><draw:text-box><text:p text:style-name="P92"><text:span text:style-name="T98">Ontwikkeling van meer capaciteit voor hernieuwbare energie door bijvoorbeeld nieuwe windmolenparken en zonneparken </text:span></text:p></draw:text-box></draw:frame></draw:g>Kijkend naar de resultaten op landniveau,<text:span text:style-name="T3"> weerspiegelen</text:span> de drijvende krachten achter de transitie naar fossiele brandstoffen het eigen energielandschap van elk land. De steun voor nucleaire oplossingen als eerste reactie is het grootst in Polen (30 %, tegenover 20 % voor de EU-27), Bulgarije en Zweden (elk 25 %) en Slowakije (24 %), landen die al nucleaire capaciteit exploiteren of actief ontwikkelen, terwijl deze het laagst is in Cyprus en Malta (10 %), en Hongarije en Ierland (11 %), die geen enkel nucleair programma hebben. Frankrijk onderscheidt zich als een uitzondering: ondanks zijn langdurige afhankelijkheid van kernenergie, noemt 20 % van de Franse respondenten het in de eerste plaats (hetzelfde als het EU-27-gemiddelde) en leidt het de EU in plaats daarvan op het gebied van energie-efficiëntiemaatregelen (22 %, naast Luxemburg met 23 %) in plaats van op hernieuwbare energiebronnen, die zij minder noemen dan de meeste andere landen (30 %). De capaciteit voor hernieuwbare energie domineert daarentegen in Zuid- en Zuidoost-Europa, waarbij Kroatië, Malta, Cyprus, Hongarije en Spanje deze in de eerste plaats noemen op 44-46 %, ruim boven het EU-27-gemiddelde van 35 %, waarschijnlijk als gevolg van een sterker waargenomen zonnepotentieel. Lokale, gemeenschapsgerichte acties winnen ook bijna overal terrein tussen de eerste en tweede vermelding (van 12 % tot 22 % op EU-27-niveau), met name in Malta (13 % tot 29 %) en Cyprus (14 % tot 28 %), wat erop wijst dat deze oplossingen <text:soft-page-break/>worden gezien als een waardevolle aanvulling in plaats van een topprioriteit. Tot slot komen "weet niet"-antwoorden vaker voor in de Scandinavische en Baltische landen, Finland en Zweden (12%), Bulgarije, Tsjechië en Denemarken (alle 10%), in vergelijking met Malta (1%), Luxemburg (2%) of Spanje en Ierland (beide 5%). </text:p>
        <text:p text:style-name="P26"/>
        <text:p text:style-name="P55">Gender en onderwijs vormen de houding ten opzichte van kernenergie meer dan ten opzichte van hernieuwbare energiebronnen </text:p>
        <text:p text:style-name="P26">Er ontstaat ook een duidelijke genderkloof rond kernenergie, die door 35 % van de mannen in totaal wordt aangehaald in vergelijking met 29 % van de vrouwen, terwijl de opvattingen over hernieuwbare energie over het algemeen vergelijkbaar zijn tussen mannen en vrouwen. </text:p>
        <text:p text:style-name="P26">Opleidingsniveaus vormen de houding ten opzichte van kernenergie meer dan ten opzichte van hernieuwbare energiebronnen: de steun voor nucleaire oplossingen stijgt van 24 % onder de laagst opgeleiden tot 36 % onder de hoogst opgeleiden, een kloof van 12 punten, terwijl hernieuwbare energiebronnen slechts licht variëren (52 % tot 59 %); respondenten met een lager opleidingsniveau hebben ook duidelijk meer kans om "weet niet" te antwoorden (11%, vs. 5% onder de hoogopgeleiden). </text:p>
        <text:p text:style-name="P26"/>
        <text:h text:style-name="P20" text:outline-level="2"><text:bookmark-start text:name="__RefHeading___Toc4068_3967327191"/>3.2 Stijgende energieprijzen: Bezuinigen op consumptie in plaats van structurele verandering <text:bookmark-end text:name="__RefHeading___Toc4068_3967327191"/></text:h>
        <text:p text:style-name="P55">Geconfronteerd met stijgende energieprijzen, snijden Europeanen vooral in hun verbruik in plaats van te investeren in structurele oplossingen </text:p>
        <text:p text:style-name="P26">31% van de Europeanen zegt dat ze hun totale elektriciteitsverbruik hebben verminderd als reactie op de stijging van de energieprijzen na het begin van de oorlog in Iran. De tweede meest voorkomende maatregel is het nauwlettender monitoren van hun energieverbruik (27%), gevolgd door het verminderen van het gebruik van verwarming of koeling (26%). Het aanpassen van het energieverbruik om te profiteren van lagere prijzen of daluren (20 %) en veranderende vervoersgewoonten (19 %) behoren ook tot de meest gemelde acties, waaruit blijkt dat Europeanen hun gedrag op verschillende gebieden aanpassen, naast alleen verwarming en elektriciteit. </text:p>
        <text:p text:style-name="P26"/>
        <text:p text:style-name="P26"><draw:g text:anchor-type="paragraph" draw:z-index="14" draw:name="Objet de groupe 15" draw:style-name="gr2"><draw:frame draw:style-name="gr147" draw:text-style-name="P90" svg:width="0.389cm" svg:height="0.482cm" svg:x="16.757cm" svg:y="12.309cm"><draw:text-box><text:p/></draw:text-box></draw:frame><draw:path draw:style-name="gr67" draw:text-style-name="P91"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6" svg:width="0.267cm" svg:height="0.302cm" svg:x="15.284cm" svg:y="6.472cm"><draw:text-box><text:p text:style-name="P92"><text:span text:style-name="T101">31</text:span></text:p></draw:text-box></draw:frame><draw:frame draw:style-name="gr119" draw:text-style-name="P121" svg:width="0.267cm" svg:height="0.294cm" svg:x="14.386cm" svg:y="6.917cm"><draw:text-box><text:p text:style-name="P92"><text:span text:style-name="T108">27</text:span></text:p></draw:text-box></draw:frame><draw:frame draw:style-name="gr122" draw:text-style-name="P121" svg:width="0.269cm" svg:height="0.294cm" svg:x="14.162cm" svg:y="7.356cm"><draw:text-box><text:p text:style-name="P92"><text:span text:style-name="T108">26</text:span></text:p></draw:text-box></draw:frame><draw:frame draw:style-name="gr122" draw:text-style-name="P121" svg:width="0.269cm" svg:height="0.294cm" svg:x="12.818cm" svg:y="7.795cm"><draw:text-box><text:p text:style-name="P92"><text:span text:style-name="T108">20</text:span></text:p></draw:text-box></draw:frame><draw:frame draw:style-name="gr121" draw:text-style-name="P121" svg:width="0.239cm" svg:height="0.294cm" svg:x="12.592cm" svg:y="8.248cm"><draw:text-box><text:p text:style-name="P92"><text:span text:style-name="T108">1</text:span></text:p></draw:text-box></draw:frame><draw:frame draw:style-name="gr122" draw:text-style-name="P121" svg:width="0.269cm" svg:height="0.294cm" svg:x="11.92cm" svg:y="8.687cm"><draw:text-box><text:p text:style-name="P92"><text:span text:style-name="T108">16</text:span></text:p></draw:text-box></draw:frame><draw:frame draw:style-name="gr122" draw:text-style-name="P121" svg:width="0.269cm" svg:height="0.294cm" svg:x="11.471cm" svg:y="9.128cm"><draw:text-box><text:p text:style-name="P92"><text:span text:style-name="T108">14</text:span></text:p></draw:text-box></draw:frame><draw:frame draw:style-name="gr122" draw:text-style-name="P121" svg:width="0.269cm" svg:height="0.294cm" svg:x="11.471cm" svg:y="9.569cm"><draw:text-box><text:p text:style-name="P92"><text:span text:style-name="T108">14</text:span></text:p></draw:text-box></draw:frame><draw:frame draw:style-name="gr119" draw:text-style-name="P121" svg:width="0.267cm" svg:height="0.294cm" svg:x="11.248cm" svg:y="10.009cm"><draw:text-box><text:p text:style-name="P92"><text:span text:style-name="T108">13</text:span></text:p></draw:text-box></draw:frame><draw:frame draw:style-name="gr123" draw:text-style-name="P121" svg:width="0.239cm" svg:height="0.479cm" svg:x="10.351cm" svg:y="10.45cm"><draw:text-box><text:p/></draw:text-box></draw:frame><draw:frame draw:style-name="gr148" draw:text-style-name="P116" svg:width="0.241cm" svg:height="0.302cm" svg:x="9.453cm" svg:y="10.899cm"><draw:text-box><text:p text:style-name="P92"><text:span text:style-name="T101">5</text:span></text:p></draw:text-box></draw:frame><draw:frame draw:style-name="gr121" draw:text-style-name="P121" svg:width="0.239cm" svg:height="0.294cm" svg:x="8.558cm" svg:y="11.342cm"><draw:text-box><text:p text:style-name="P92"><text:span text:style-name="T108">1</text:span></text:p></draw:text-box></draw:frame><draw:frame draw:style-name="gr119" draw:text-style-name="P121" svg:width="0.267cm" svg:height="0.294cm" svg:x="10.8cm" svg:y="11.781cm"><draw:text-box><text:p text:style-name="P92"><text:span text:style-name="T108">11</text:span></text:p></draw:text-box></draw:frame><draw:frame draw:style-name="gr121" draw:text-style-name="P121" svg:width="0.239cm" svg:height="0.294cm" svg:x="9.006cm" svg:y="12.221cm"><draw:text-box><text:p text:style-name="P92"><text:span text:style-name="T108">3</text:span></text:p></draw:text-box></draw:frame><draw:frame draw:style-name="gr149" draw:text-style-name="P116" svg:width="4.994cm" svg:height="0.302cm" svg:x="4.188cm" svg:y="6.423cm"><draw:text-box><text:p text:style-name="P92"><text:span text:style-name="T98">Vermindering van het totale elektriciteitsverbruik</text:span></text:p></draw:text-box></draw:frame><draw:frame draw:style-name="gr150" draw:text-style-name="P121" svg:width="5.141cm" svg:height="0.294cm" svg:x="3.217cm" svg:y="6.853cm"><draw:text-box><text:p text:style-name="P92"><text:span text:style-name="T109">Houd uw energieverbruik nauwlettender in de gaten</text:span></text:p></draw:text-box></draw:frame><draw:frame draw:style-name="gr151" draw:text-style-name="P121" svg:width="5.568cm" svg:height="0.294cm" svg:x="5.004cm" svg:y="7.268cm"><draw:text-box><text:p text:style-name="P92"><text:span text:style-name="T109">Vermindering van het gebruik van verwarming of koeling</text:span></text:p></draw:text-box></draw:frame><draw:frame draw:style-name="gr152" draw:text-style-name="P121" svg:width="7.508cm" svg:height="0.294cm" svg:x="2.111cm" svg:y="8.224cm"><draw:text-box><text:p text:style-name="P92"><text:span text:style-name="T109">Veranderde uw transportgewoonten om het energieverbruik te verminderen</text:span></text:p></draw:text-box></draw:frame><draw:frame draw:style-name="gr153" draw:text-style-name="P121" svg:width="4.395cm" svg:height="0.294cm" svg:x="3.784cm" svg:y="8.638cm"><draw:text-box><text:p text:style-name="P92"><text:span text:style-name="T109">Investeren in energiezuinigere apparaten</text:span></text:p></draw:text-box></draw:frame><draw:frame draw:style-name="gr154" draw:text-style-name="P121" svg:width="5.557cm" svg:height="0.294cm" svg:x="2.78cm" svg:y="9.104cm"><draw:text-box><text:p text:style-name="P92"><text:span text:style-name="T109">Uw energieleverancier of contract vergelijken of wijzigen</text:span></text:p></draw:text-box></draw:frame><draw:frame draw:style-name="gr155" draw:text-style-name="P121" svg:width="10.291cm" svg:height="0.294cm" svg:x="0.418cm" svg:y="9.532cm"><draw:text-box><text:p text:style-name="P92"><text:span text:style-name="T109">Geïnstalleerd of overwogen om oplossingen voor hernieuwbare energie te installeren (bv. zonnepanelen)</text:span></text:p></draw:text-box></draw:frame><draw:frame draw:style-name="gr156" draw:text-style-name="P121" svg:width="5.744cm" svg:height="0.294cm" svg:x="2.485cm" svg:y="9.972cm"><draw:text-box><text:p text:style-name="P92"><text:span text:style-name="T109">Verbeterde isolatie of energieprestaties van uw huis</text:span></text:p></draw:text-box></draw:frame><draw:frame draw:style-name="gr157" draw:text-style-name="P121" svg:width="6.545cm" svg:height="0.294cm" svg:x="3.482cm" svg:y="10.423cm"><draw:text-box><text:p text:style-name="P92"><text:span text:style-name="T109">Gebruikte slimme tools of apps om het energieverbruik te beheren</text:span></text:p></draw:text-box></draw:frame><draw:frame draw:style-name="gr158" draw:text-style-name="P123" svg:width="4.179cm" svg:height="0.302cm" svg:x="4.891cm" svg:y="10.905cm"><draw:text-box><text:p text:style-name="P118"><text:span text:style-name="T98">Lid worden van een energiegemeenschap</text:span></text:p></draw:text-box></draw:frame><draw:frame draw:style-name="gr159" draw:text-style-name="P124" svg:width="0.93cm" svg:height="0.294cm" svg:x="6.96cm" svg:y="11.317cm"><draw:text-box><text:p text:style-name="P118"><text:span text:style-name="T109">Overige</text:span></text:p></draw:text-box></draw:frame><draw:frame draw:style-name="gr160" draw:text-style-name="P121" svg:width="0.835cm" svg:height="0.294cm" svg:x="7.073cm" svg:y="11.776cm"><draw:text-box><text:p text:style-name="P92"><text:span text:style-name="T109">Geen</text:span></text:p></draw:text-box></draw:frame><draw:frame draw:style-name="gr161" draw:text-style-name="P121" svg:width="2.04cm" svg:height="0.479cm" svg:x="9.192cm" svg:y="5.782cm"><draw:text-box><text:p/></draw:text-box></draw:frame><draw:frame draw:style-name="gr162" draw:text-style-name="P125" svg:width="0.743cm" svg:height="0.479cm" svg:x="0.506cm" svg:y="6.357cm"><draw:text-box><text:p/></draw:text-box></draw:frame><draw:frame draw:style-name="gr163" draw:text-style-name="P114" svg:width="13.865cm" svg:height="0.835cm" svg:x="0.374cm" svg:y="5.419cm"><draw:text-box><text:p text:style-name="P92"><text:span text:style-name="T109">Q10 </text:span><text:span text:style-name="T114">Welke, indien van toepassing, van de volgende acties heeft u ondernomen als reactie op de stijging van de energieprijzen na het begin van de oorlog in Iran (eind februari 2026) om uw energieverbruik actiever te verminderen? </text:span></text:p></draw:text-box></draw:frame><draw:frame draw:style-name="gr164" draw:text-style-name="P126" svg:width="7.571cm" svg:height="1.031cm" svg:x="0.624cm" svg:y="7.474cm"><draw:text-box><text:p text:style-name="P118"><text:span text:style-name="T109">Aangepast energieverbruik om te profiteren van lagere prijzen of lager verbruik op</text:span> <text:span text:style-name="T98">uren met hogere prijzen</text:span></text:p></draw:text-box></draw:frame><draw:frame draw:style-name="gr165" draw:text-style-name="P128" svg:width="2.816cm" svg:height="0.544cm" svg:x="5.241cm" svg:y="12.071cm"><draw:text-box><text:p text:style-name="P127"><text:span text:style-name="T109">Weet ik niet</text:span></text:p></draw:text-box></draw:frame></draw:g>Structurelere en vaak duurdere oplossingen of oplossingen voor de langere termijn worden daarentegen veel minder vaak genoemd: investeringen in energie-efficiënte apparaten (16 %), het vergelijken of overstappen van energieleverancier of contract (14 %), het installeren van hernieuwbare-energieoplossingen zoals zonnepanelen (14 %) en het verbeteren van de isolatie van woningen (13 %) lopen allemaal ver achter op de bovengenoemde gedragsaanpassingen. Digitale instrumenten om het energieverbruik te beheren (9%) en lid te worden van een energiegemeenschap (5%) worden nog minder vaak genoemd, wat bevestigt dat dagelijkse gedragsveranderingen veruit de voorkeursreactie blijven op stijgende prijzen, vóór elke op investeringen gebaseerde oplossing. </text:p>
        <text:p text:style-name="P26"/>
        <text:p text:style-name="P26">Met name zegt 11 % van de Europeanen dat ze hun energieverbruiksgewoonten helemaal niet hebben gewijzigd, maar slechts 3 % zegt dat ze dat niet weten, wat suggereert dat de meeste Europeanen een vrij duidelijk beeld hebben van de vraag of en hoe ze hun gedrag hebben aangepast. </text:p>
        <text:p text:style-name="P55">Griekenland en Frankrijk snijden het meest in consumptie, terwijl Malta en Luxemburg het meest investeren in structurele oplossingen </text:p>
        <text:p text:style-name="P26">Als we kijken naar de resultaten op landniveau, vallen Griekenland en Frankrijk op door de intensiteit van hun gedragsrespons en behoren ze tot de toplanden voor verschillende maatregelen tegelijk: Griekenland loopt voorop bij het verminderen van het elektriciteitsverbruik (43 % tegenover 31 % in de EU27), het verminderen van het gebruik van verwarming of koeling (36 % tegenover 26 % in de EU27) en het overstappen naar een andere energieleverancier (20 % tegenover 14 % in de EU27), terwijl Frankrijk ook tot de top drie behoort wat betreft het verminderen van het elektriciteitsverbruik (36 % tegenover 31 % in de EU27), het verminderen van het gebruik van verwarming of koeling (34 tegenover 26 % in de EU27) en het veranderen van de vervoersgewoonten (27 % tegenover 19 % in de <text:soft-page-break/>EU27), wat erop wijst dat deze twee landen de ruimste inspanningen hebben geleverd om hun energieverbruik terug te dringen. </text:p>
        <text:p text:style-name="P26"/>
        <text:p text:style-name="P26">Malta staat bovenaan de lijst voor slimme tools of apps (27%), woningisolatie (25%), energie-efficiënte apparaten (24%) en toetreding tot een energiegemeenschap (14%), waarbij Luxemburg consequent op de tweede of derde plaats staat op dezelfde punten (28% voor het installeren van hernieuwbare oplossingen, 22% voor slimme tools, 13% voor energiegemeenschappen), een patroon dat waarschijnlijk verband houdt met kleinere, rijkere landen waar investeringen met hogere kosten toegankelijker zijn. </text:p>
        <text:p text:style-name="P26"/>
        <text:p text:style-name="P26">Aan de andere kant van het spectrum noteert Finland veruit het hoogste percentage respondenten dat helemaal geen actie ondernam (25 %, tegenover 11 % voor de EU-27), in combinatie met enkele van de laagste scores voor bijna alle gedragshefbomen (13 % voor het verminderen van het gebruik van verwarming of koeling, 9 % voor energie-efficiënte apparaten, 2 % voor energiegemeenschappen), mogelijk als gevolg van reeds gereguleerde of relatief lage energieprijzen, of een reeds energie-efficiënte woningvoorraad. Letland, Litouwen en Slowakije vertonen een grotendeels vergelijkbaar profiel, met een hoog percentage "geen" antwoorden (18-20%). Slovenië en Kroatië onderscheiden zich specifiek wat betreft de aanpassing van het energieverbruik om te profiteren van daluren, geciteerd door respectievelijk 38 % en 31 % van de respondenten, ruim boven het EU-27-gemiddelde van 20 %, wat wijst op mogelijk meer ontwikkelde of aantrekkelijke prijsregelingen voor de gebruiksduur in deze twee landen. </text:p>
        <text:p text:style-name="P26"/>
        <text:p text:style-name="P26">Tot slot combineren Roemenië en Bulgarije een sterke betrokkenheid bij het monitoren van het verbruik (36 % en 24 %) en investeringen in efficiënte apparaten of isolatie (20-23%) met een bijzonder lage neiging om van energieleverancier te veranderen (5% in beide landen), wat een weerspiegeling kan zijn van een minder concurrerende of minder toegankelijke energiemarkt. </text:p>
        <text:p text:style-name="P26"/>
        <text:p text:style-name="P58">Leeftijd is een aanjager van betrokkenheid bij het verminderen van energieverbruik </text:p>
        <text:p text:style-name="P40">Sociaal-demografische uitsplitsingen laten een duidelijk generatiepatroon zien in de manier waarop Europeanen hebben gereageerd op de stijgende energieprijzen: oudere respondenten (55+) hebben duidelijk meer kans om hun elektriciteitsverbruik te hebben verminderd (38%, tegenover 23-24% onder de 40-plussers) en hun energieverbruik nauwlettender te volgen (32%, tegenover 22%), terwijl jongere respondenten opvallen door hun grotere gebruik van slimme tools of apps (13% onder de 15-24-jarigen, tegenover 7% onder de 55+-plussers) en voor toetreding tot een energiegemeenschap (7% tegenover 2%). </text:p>
        <text:p text:style-name="P26"/>
        <text:p text:style-name="P27"/>
      </text:section>
      <text:h text:style-name="P18" text:outline-level="1"><text:bookmark-start text:name="__RefHeading___Toc4070_3967327191"/>4. Perceptie van handelsbeleid en economische soevereiniteit<text:bookmark-end text:name="__RefHeading___Toc4070_3967327191"/></text:h>
      <text:section text:style-name="Sect2" text:name="Section4">
        <text:h text:style-name="P19" text:outline-level="2"><text:bookmark-start text:name="__RefHeading___Toc4072_3967327191"/>4.1 Samenwerking bij handelsbesprekingen<text:bookmark-end text:name="__RefHeading___Toc4072_3967327191"/></text:h>
        <text:p text:style-name="P55">Twee derde van de Europeanen is van mening dat de EU haar handel moet diversifiëren en dat de lidstaten beter samen moeten onderhandelen </text:p>
        <text:p text:style-name="P26"><draw:g text:anchor-type="paragraph" draw:z-index="29" draw:name="Objet de groupe 17" draw:style-name="gr2"><draw:frame draw:style-name="gr23" draw:text-style-name="P98" svg:width="11.085cm" svg:height="0.992cm" svg:x="1.321cm" svg:y="0.834cm"><draw:text-box><text:p text:style-name="P97"><text:span text:style-name="T81">Q6 In hoeverre bent u het eens of oneens met de volgende uitspraken?</text:span></text:p></draw:text-box></draw:frame><draw:frame draw:style-name="gr24" draw:text-style-name="P99" svg:width="14.876cm" svg:height="0.983cm" svg:x="1.344cm" svg:y="1.704cm"><draw:text-box><text:p text:style-name="P97"><text:span text:style-name="T82">De EU moet haar economische onafhankelijkheid versterken door haar handelsbetrekkingen te diversifiëren </text:span></text:p></draw:text-box></draw:frame><draw:frame draw:style-name="gr25" draw:text-style-name="P100"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100" svg:width="15.135cm" svg:height="0.433cm" svg:x="0.688cm" svg:y="2.586cm"><draw:image xlink:href="Pictures/100000000000038C0000001A68C3D201477F9430.png" xlink:type="simple" xlink:show="embed" xlink:actuate="onLoad" draw:mime-type="image/png"><text:p/></draw:image></draw:frame><draw:frame draw:style-name="gr24" draw:text-style-name="P98" svg:width="2.497cm" svg:height="0.983cm" svg:x="0.919cm" svg:y="2.554cm"><draw:text-box><text:p text:style-name="P97"><text:span text:style-name="T81">Helemaal mee eens</text:span></text:p></draw:text-box></draw:frame><draw:frame draw:style-name="gr24" draw:text-style-name="P98" svg:width="2.726cm" svg:height="0.983cm" svg:x="4.194cm" svg:y="2.526cm"><draw:text-box><text:p text:style-name="P97"><text:span text:style-name="T81">De neiging om het eens te zijn</text:span></text:p></draw:text-box></draw:frame><draw:frame draw:style-name="gr24" draw:text-style-name="P98" svg:width="3.225cm" svg:height="0.983cm" svg:x="7.833cm" svg:y="2.577cm"><draw:text-box><text:p text:style-name="P97"><text:span text:style-name="T81">De neiging om het oneens te zijn</text:span></text:p></draw:text-box></draw:frame><draw:frame draw:style-name="gr27" draw:text-style-name="P98" svg:width="3.444cm" svg:height="0.983cm" svg:x="11.982cm" svg:y="2.54cm"><draw:text-box><text:p text:style-name="P97"><text:span text:style-name="T81">Helemaal niet mee eens</text:span></text:p></draw:text-box></draw:frame><draw:frame draw:style-name="gr24" draw:text-style-name="P98" svg:width="2.17cm" svg:height="0.622cm" svg:x="15.795cm" svg:y="2.554cm"><draw:text-box><text:p text:style-name="P97"><text:span text:style-name="T81">Weet ik niet</text:span></text:p></draw:text-box></draw:frame></draw:g></draw:g>65 % van de Europeanen is het ermee eens dat de EU haar economische onafhankelijkheid moet versterken door haar handelsbetrekkingen te diversifiëren, waaronder 26 % die het er volledig mee eens is en 39 % die het er doorgaans mee eens is. Slechts 24% is het er niet mee eens (9% is het er helemaal niet mee eens, 15% is het er meestal niet mee eens), terwijl 11% niet kan zeggen of dit gunstig zou zijn of niet. </text:p>
        <text:p text:style-name="P26"><draw:g text:anchor-type="paragraph" draw:z-index="15" draw:name="Objet de groupe 16" draw:style-name="gr2"><draw:path draw:style-name="gr80" draw:text-style-name="P91" svg:width="3.729cm" svg:height="3.493cm" svg:x="0.93cm" svg:y="2.194cm" svg:viewBox="0 0 3730 3494" svg:d="M3730 0h-3730v941h3730zM3291 2552h-3291v942h3291z"><text:p/></draw:path><draw:path draw:style-name="gr81" draw:text-style-name="P108" svg:width="6.038cm" svg:height="3.493cm" svg:x="4.221cm" svg:y="2.194cm" svg:viewBox="0 0 6039 3494" svg:d="M6039 0h-5600v941h5600zM5600 2552h-5600v942h5600z"><text:p/></draw:path><draw:path draw:style-name="gr82" draw:text-style-name="P109" svg:width="2.58cm" svg:height="3.493cm" svg:x="9.819cm" svg:y="2.194cm" svg:viewBox="0 0 2581 3494" svg:d="M2581 0h-2142v941h2142zM2439 2552h-2439v942h2439z"><text:p/></draw:path><draw:path draw:style-name="gr83" draw:text-style-name="P110" svg:width="1.445cm" svg:height="3.493cm" svg:x="12.259cm" svg:y="2.194cm" svg:viewBox="0 0 1446 3494" svg:d="M1446 0h-1304v941h1304zM1446 2552h-1446v942h1446z"><text:p/></draw:path><draw:path draw:style-name="gr85" draw:text-style-name="P111" svg:width="1.574cm" svg:height="3.493cm" svg:x="13.702cm" svg:y="2.194cm" svg:viewBox="0 0 1575 3494" svg:d="M1575 0h-1575v941h1575zM1575 2552h-1575v942h1575z"><text:p/></draw:path><draw:frame draw:style-name="gr74" draw:text-style-name="P116" svg:width="0.267cm" svg:height="0.302cm" svg:x="2.667cm" svg:y="2.577cm"><draw:text-box><text:p text:style-name="P92"><text:span text:style-name="T97">26</text:span></text:p></draw:text-box></draw:frame><draw:frame draw:style-name="gr72" draw:text-style-name="P116" svg:width="0.269cm" svg:height="0.302cm" svg:x="2.452cm" svg:y="5.135cm"><draw:text-box><text:p text:style-name="P92"><text:span text:style-name="T97">23</text:span></text:p></draw:text-box></draw:frame><draw:frame draw:style-name="gr73" draw:text-style-name="P116" svg:width="0.246cm" svg:height="0.302cm" svg:x="7.335cm" svg:y="2.577cm"><draw:text-box><text:p text:style-name="P92"><text:span text:style-name="T97">3</text:span></text:p></draw:text-box></draw:frame><draw:frame draw:style-name="gr140" draw:text-style-name="P116" svg:width="0.244cm" svg:height="0.302cm" svg:x="6.904cm" svg:y="5.135cm"><draw:text-box><text:p text:style-name="P92"><text:span text:style-name="T97">3</text:span></text:p></draw:text-box></draw:frame><draw:frame draw:style-name="gr74" draw:text-style-name="P116" svg:width="0.267cm" svg:height="0.302cm" svg:x="11.213cm" svg:y="2.577cm"><draw:text-box><text:p text:style-name="P92"><text:span text:style-name="T97">15</text:span></text:p></draw:text-box></draw:frame><draw:frame draw:style-name="gr74" draw:text-style-name="P116" svg:width="0.267cm" svg:height="0.302cm" svg:x="10.924cm" svg:y="5.135cm"><draw:text-box><text:p text:style-name="P92"><text:span text:style-name="T97">17</text:span></text:p></draw:text-box></draw:frame><draw:frame draw:style-name="gr76" draw:text-style-name="P116" svg:width="0.244cm" svg:height="0.479cm" svg:x="12.997cm" svg:y="2.577cm"><draw:text-box><text:p/></draw:text-box></draw:frame><draw:frame draw:style-name="gr74" draw:text-style-name="P116" svg:width="0.267cm" svg:height="0.302cm" svg:x="12.864cm" svg:y="5.135cm"><draw:text-box><text:p text:style-name="P92"><text:span text:style-name="T97">10</text:span></text:p></draw:text-box></draw:frame><draw:frame draw:style-name="gr74" draw:text-style-name="P116" svg:width="0.267cm" svg:height="0.302cm" svg:x="14.373cm" svg:y="2.577cm"><draw:text-box><text:p text:style-name="P92"><text:span text:style-name="T97">11</text:span></text:p></draw:text-box></draw:frame><draw:frame draw:style-name="gr74" draw:text-style-name="P116" svg:width="0.267cm" svg:height="0.302cm" svg:x="14.373cm" svg:y="5.135cm"><draw:text-box><text:p text:style-name="P92"><text:span text:style-name="T97">11</text:span></text:p></draw:text-box></draw:frame><draw:frame draw:style-name="gr141" draw:text-style-name="P116" svg:width="11cm" svg:height="0.302cm" svg:x="1.036cm" svg:y="4.45cm"><draw:text-box><text:p text:style-name="P92"><text:span text:style-name="T98">De lidstaten kunnen betere resultaten bereiken bij handelsbesprekingen door op EU-niveau samen te werken</text:span></text:p></draw:text-box></draw:frame><draw:frame draw:style-name="gr142" draw:text-style-name="P116" svg:width="10.88cm" svg:height="0.302cm" svg:x="1.036cm" svg:y="1.88cm"><draw:text-box><text:p text:style-name="P92"><text:span text:style-name="T98">De EU moet haar economische onafhankelijkheid versterken door haar handelsbetrekkingen te diversifiëren</text:span></text:p></draw:text-box></draw:frame><draw:frame draw:style-name="gr143" draw:text-style-name="P122" svg:width="0.743cm" svg:height="0.479cm" svg:x="0.399cm" svg:y="0.884cm"><draw:text-box><text:p/></draw:text-box></draw:frame><draw:frame draw:style-name="gr144" draw:text-style-name="P114" svg:width="11.35cm" svg:height="0.74cm" svg:x="0.796cm" svg:y="0.681cm"><draw:text-box><text:p text:style-name="P92"><text:span text:style-name="T112">Q6</text:span> <text:span text:style-name="T113">In hoeverre bent u het eens of oneens met de volgende uitspraken ? </text:span></text:p></draw:text-box></draw:frame><draw:g draw:style-name="gr26"><draw:polygon draw:style-name="gr80" draw:text-style-name="P91" svg:width="0.129cm" svg:height="0.129cm" svg:x="3.145cm" svg:y="1.399cm" svg:viewBox="0 0 130 130" draw:points="0,130 130,130 130,0 0,0"><text:p/></draw:polygon><draw:polygon draw:style-name="gr81" draw:text-style-name="P108" svg:width="0.129cm" svg:height="0.129cm" svg:x="4.99cm" svg:y="1.399cm" svg:viewBox="0 0 130 130" draw:points="0,130 130,130 130,0 0,0"><text:p/></draw:polygon><draw:polygon draw:style-name="gr82" draw:text-style-name="P109" svg:width="0.129cm" svg:height="0.129cm" svg:x="6.911cm" svg:y="1.399cm" svg:viewBox="0 0 130 130" draw:points="0,130 130,130 130,0 0,0"><text:p/></draw:polygon><draw:polygon draw:style-name="gr83" draw:text-style-name="P110" svg:width="0.129cm" svg:height="0.129cm" svg:x="9.13cm" svg:y="1.399cm" svg:viewBox="0 0 130 130" draw:points="0,130 130,130 130,0 0,0"><text:p/></draw:polygon><draw:frame draw:style-name="gr145" draw:text-style-name="P116" svg:width="1.987cm" svg:height="0.302cm" svg:x="3.331cm" svg:y="1.355cm"><draw:text-box><text:p text:style-name="P92"><text:span text:style-name="T101">Helemaal mee eens</text:span></text:p></draw:text-box></draw:frame><draw:polygon draw:style-name="gr85" draw:text-style-name="P111" svg:width="0.13cm" svg:height="0.129cm" svg:x="11.259cm" svg:y="1.399cm" svg:viewBox="0 0 131 130" draw:points="0,130 131,130 131,0 0,0"><text:p/></draw:polygon><draw:frame draw:style-name="gr86" draw:text-style-name="P116" svg:width="2.437cm" svg:height="0.302cm" svg:x="9.324cm" svg:y="1.355cm"><draw:text-box><text:p text:style-name="P92"><text:span text:style-name="T102">Helemaal niet mee eens</text:span></text:p></draw:text-box></draw:frame><draw:frame draw:style-name="gr146" draw:text-style-name="P116" svg:width="1.227cm" svg:height="0.302cm" svg:x="11.457cm" svg:y="1.355cm"><draw:text-box><text:p text:style-name="P92"><text:span text:style-name="T103">Weet ik niet</text:span></text:p></draw:text-box></draw:frame><draw:frame draw:style-name="gr65" draw:text-style-name="P115" svg:width="2.005cm" svg:height="1.047cm" svg:x="4.906cm" svg:y="1.212cm"><draw:text-box><text:p text:style-name="P97"><text:span text:style-name="T96">De neiging om het eens te zijn</text:span></text:p></draw:text-box></draw:frame><draw:frame draw:style-name="gr65" draw:text-style-name="P115" svg:width="2.289cm" svg:height="1.047cm" svg:x="6.814cm" svg:y="1.231cm"><draw:text-box><text:p text:style-name="P97"><text:span text:style-name="T96">De neiging om het oneens te zijn</text:span></text:p></draw:text-box></draw:frame></draw:g></draw:g>Een zeer vergelijkbaar patroon doet zich voor rond de samenwerking op EU-niveau bij handelsbesprekingen: 62 % van de Europeanen denkt dat de lidstaten betere resultaten kunnen bereiken door op EU-niveau samen te werken (23 % is het er volledig mee eens, 39 % is het er meestal mee eens). 27% is het daar niet mee eens (10% totaal, 17% neigt ernaar) en, nogmaals, 11% heeft geen duidelijke mening over de verklaring. </text:p>
        <text:p text:style-name="P26">Het steunniveau is opmerkelijk consistent in beide stellingen: 65% tegenover 62%, een kloof van slechts 3 punten en het percentage "weet niet"-antwoorden is identiek (11%), wat wijst op een coherente opvatting onder Europeanen dat een meer autonome en meer gecoördineerde EU-handelsaanpak hand in hand gaat in plaats van als <text:soft-page-break/>concurrerende opties te worden gezien. De enige opvallende nuance is dat het percentage respondenten dat het "volledig eens" is, iets hoger is voor handelsdiversificatie (26%) dan voor samenwerking tussen de lidstaten (23%), wat suggereert dat economische onafhankelijkheid iets sterkere, beslissendere steun genereert dan institutionele coördinatie, hoewel beide ideeën een zeer vergelijkbaar algemeen niveau van overeenstemming vereisen. </text:p>
        <text:p text:style-name="P26"/>
        <text:h text:style-name="P20" text:outline-level="2"><text:bookmark-start text:name="__RefHeading___Toc4074_3967327191"/>4.2 Diversificatie van handelsbetrekkingen <text:bookmark-end text:name="__RefHeading___Toc4074_3967327191"/></text:h>
        <text:p text:style-name="P55">Steun van een meerderheid in alle 27 lidstaten, steun voor de handelsdiversificatie van de EU is sterker in kleine open economieën en iets gematigder in de grotere economieën </text:p>
        <text:p text:style-name="P26">Een meerderheid is het met deze stelling eens in elke lidstaat, variërend van 56 % in Zweden tot 93 % in Malta. De steun is over het algemeen hoger in kleinere economieën: Malta (93%), Luxemburg (92%) en Cyprus (87%) staan bovenaan de ranglijst, gevolgd door Litouwen (79%) en Estland (78%). Nederland (59%) en Zweden (56%) noteren daarentegen de laagste niveaus van overeenstemming, nog steeds een meerderheid, maar merkbaar dichter bij een gelijkmatige splitsing. Grotere economieën liggen dicht bij of net onder het gemiddelde van de EU-27 (65 %): Polen en Spanje komen precies overeen (65%), terwijl Duitsland en Italië op 64% staan en Frankrijk op 63%. Dit suggereert dat hoewel het idee van handelsdiversificatie breed wordt gedeeld in de EU, het iets minder sterk, hoewel nog steeds zeer solide, weerklinkt in grotere, meer zelfvoorzienende economieën dan in kleinere en meer handelsafhankelijke economieën. </text:p>
        <text:p text:style-name="P26"/>
        <text:p text:style-name="P55">De steun voor samenwerking op EU-niveau bij handelsbesprekingen is het hoogst in de kleinste lidstaten en het laagst in Frankrijk </text:p>
        <text:p text:style-name="P26">Een meerderheid is het in elke lidstaat met deze verklaring eens, hoewel het steunniveau groter is dan voor handelsdiversificatie, variërend van 54 % in Frankrijk tot 92 % in Malta en Cyprus. Malta en Cyprus (elk 92 %) en Luxemburg (90 %) liggen ruim boven de rest van de EU, gevolgd door Portugal (77 %) en Estland (76 %), grotendeels dezelfde groep kleinere economieën die ook leiden tot handelsdiversificatie. Grotere economieën clusteren weer dicht bij of onder het EU27-gemiddelde (62 %): Duitsland en Spanje komen precies overeen (62 %), Italië ligt iets onder (61 %) en Frankrijk heeft het laagste niveau van overeenstemming in de hele EU (54 %), de enige lidstaat waar de steun duidelijk onder de 60 % ligt. Polen (59%) en Tsjechië (59%) behoren ook tot de meer gereserveerde landen op deze verklaring. Over het geheel genomen sluit het patroon nauw aan bij het patroon dat werd waargenomen voor handelsdiversificatie, waarbij kleinere, meer van handel afhankelijke economieën de sterkste bereidheid tot coördinatie op EU-niveau tonen, en grotere lidstaten, met name Frankrijk, relatief meer gereserveerde, maar nog steeds meerderheidssteun uiten. </text:p>
        <text:p text:style-name="P26">In vergelijking met de twee verklaringen is de steun voor handelsdiversificatie (gemiddeld 65 %) over het algemeen iets hoger dan voor samenwerking op EU-niveau bij handelsbesprekingen (62 %), maar Frankrijk vertoont veruit de grootste kloof tussen de twee (63 % tegenover 54 %, een verschil van 9 punten), waardoor het het enige land is met minder dan 60 % samenwerking. Denemarken en Polen vertonen een vergelijkbaar, milder patroon, terwijl Cyprus, Zweden en Letland de tegenovergestelde richting uitgaan en iets meer instemmen met samenwerking op EU-niveau dan met diversificatie alleen. In de meeste andere lidstaten krijgen de twee verklaringen bijna identieke steunniveaus, wat suggereert dat de twee ideeën over het algemeen worden gezien als complementair in plaats van concurrerend. </text:p>
        <text:p text:style-name="P26"/>
        <text:p text:style-name="P55">Leeftijd en onderwijs zijn de meest consistente sociaal-demografische factoren achter de steun voor een meer verenigd en gediversifieerd EU-handelsbeleid </text:p>
        <text:p text:style-name="P26">Leeftijd is de variabele die het duidelijkst gekoppeld is aan opvattingen over deze twee stellingen. Respondenten van 55 jaar en ouder zijn meer dan jongere leeftijdsgroepen voorstander van zowel samenwerking op EU-niveau bij handelsbesprekingen (68 %, tegenover 57 % bij 25-39-jarigen) als handelsdiversificatie (71 %, tegenover 59 % bij 25-39-jarigen), een kloof van 11 tot 12 punten tussen de meest gereserveerde en de meest ondersteunende leeftijdsgroepen. Het onderwijsniveau speelt een even duidelijke rol bij de samenwerking op EU-niveau: het is gestegen van 56 % onder laagopgeleiden tot 66 % onder hoogopgeleiden, hoewel deze gradiënt veel minder uitgesproken is voor handelsdiversificatie (65 % tot 69 %, zonder duidelijk patroon). De steun voor samenwerking op EU-niveau is vrijwel identiek <text:soft-page-break/>tussen mannen en vrouwen (elk 62 %), terwijl mannen iets meer geneigd zijn dan vrouwen om handelsdiversificatie te ondersteunen (67 % tegenover 64 %). Geografische verschillen zijn bescheiden, maar consistent, waarbij plattelandsbewoners iets minder ondersteunend zijn dan stadsbewoners, met name voor handelsdiversificatie (60 % tegenover 66 %). </text:p>
        <text:p text:style-name="P26"/>
        <text:p text:style-name="P27"/>
      </text:section>
      <text:h text:style-name="P18" text:outline-level="1"><text:bookmark-start text:name="__RefHeading___Toc4076_3967327191"/>5. Perceptie van de belangrijkste EU-uitdagingen<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1"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6" svg:width="0.242cm" svg:height="0.302cm" svg:x="15.365cm" svg:y="6.02cm"><draw:text-box><text:p text:style-name="P92"><text:span text:style-name="T101">3</text:span></text:p></draw:text-box></draw:frame><draw:frame draw:style-name="gr119" draw:text-style-name="P121" svg:width="0.267cm" svg:height="0.294cm" svg:x="14.319cm" svg:y="6.465cm"><draw:text-box><text:p text:style-name="P92"><text:span text:style-name="T108">33</text:span></text:p></draw:text-box></draw:frame><draw:frame draw:style-name="gr119" draw:text-style-name="P121" svg:width="0.267cm" svg:height="0.294cm" svg:x="14.143cm" svg:y="6.892cm"><draw:text-box><text:p text:style-name="P92"><text:span text:style-name="T108">32</text:span></text:p></draw:text-box></draw:frame><draw:frame draw:style-name="gr120" draw:text-style-name="P121" svg:width="0.237cm" svg:height="0.294cm" svg:x="13.448cm" svg:y="7.319cm"><draw:text-box><text:p text:style-name="P92"><text:span text:style-name="T108">2</text:span></text:p></draw:text-box></draw:frame><draw:frame draw:style-name="gr119" draw:text-style-name="P121" svg:width="0.267cm" svg:height="0.294cm" svg:x="12.748cm" svg:y="7.747cm"><draw:text-box><text:p text:style-name="P92"><text:span text:style-name="T108">24</text:span></text:p></draw:text-box></draw:frame><draw:frame draw:style-name="gr119" draw:text-style-name="P121" svg:width="0.267cm" svg:height="0.294cm" svg:x="12.575cm" svg:y="8.176cm"><draw:text-box><text:p text:style-name="P92"><text:span text:style-name="T108">23</text:span></text:p></draw:text-box></draw:frame><draw:frame draw:style-name="gr119" draw:text-style-name="P121" svg:width="0.267cm" svg:height="0.294cm" svg:x="12.4cm" svg:y="8.603cm"><draw:text-box><text:p text:style-name="P92"><text:span text:style-name="T108">22</text:span></text:p></draw:text-box></draw:frame><draw:frame draw:style-name="gr72" draw:text-style-name="P116" svg:width="0.269cm" svg:height="0.302cm" svg:x="12.224cm" svg:y="9.028cm"><draw:text-box><text:p text:style-name="P92"><text:span text:style-name="T101">21</text:span></text:p></draw:text-box></draw:frame><draw:frame draw:style-name="gr121" draw:text-style-name="P121" svg:width="0.239cm" svg:height="0.294cm" svg:x="11.702cm" svg:y="9.458cm"><draw:text-box><text:p text:style-name="P92"><text:span text:style-name="T108">1</text:span></text:p></draw:text-box></draw:frame><draw:frame draw:style-name="gr122" draw:text-style-name="P121" svg:width="0.269cm" svg:height="0.294cm" svg:x="11.001cm" svg:y="9.899cm"><draw:text-box><text:p text:style-name="P92"><text:span text:style-name="T108">14</text:span></text:p></draw:text-box></draw:frame><draw:frame draw:style-name="gr123" draw:text-style-name="P121" svg:width="0.239cm" svg:height="0.479cm" svg:x="9.955cm" svg:y="10.326cm"><draw:text-box><text:p/></draw:text-box></draw:frame><draw:frame draw:style-name="gr121" draw:text-style-name="P121" svg:width="0.239cm" svg:height="0.294cm" svg:x="8.733cm" svg:y="10.756cm"><draw:text-box><text:p text:style-name="P92"><text:span text:style-name="T108">1</text:span></text:p></draw:text-box></draw:frame><draw:frame draw:style-name="gr121" draw:text-style-name="P121" svg:width="0.239cm" svg:height="0.294cm" svg:x="8.733cm" svg:y="11.183cm"><draw:text-box><text:p text:style-name="P92"><text:span text:style-name="T108">1</text:span></text:p></draw:text-box></draw:frame><draw:frame draw:style-name="gr121" draw:text-style-name="P121" svg:width="0.239cm" svg:height="0.294cm" svg:x="8.733cm" svg:y="11.61cm"><draw:text-box><text:p text:style-name="P92"><text:span text:style-name="T108">1</text:span></text:p></draw:text-box></draw:frame><draw:frame draw:style-name="gr123" draw:text-style-name="P121" svg:width="0.239cm" svg:height="0.479cm" svg:x="8.96cm" svg:y="10.742cm"><draw:text-box><text:p/></draw:text-box></draw:frame><draw:frame draw:style-name="gr123" draw:text-style-name="P121" svg:width="0.239cm" svg:height="0.479cm" svg:x="8.96cm" svg:y="11.196cm"><draw:text-box><text:p/></draw:text-box></draw:frame><draw:frame draw:style-name="gr123" draw:text-style-name="P121" svg:width="0.239cm" svg:height="0.479cm" svg:x="8.968cm" svg:y="11.61cm"><draw:text-box><text:p/></draw:text-box></draw:frame><draw:frame draw:style-name="gr124" draw:text-style-name="P121" svg:width="3.151cm" svg:height="0.294cm" svg:x="6.502cm" svg:y="5.985cm"><draw:text-box><text:p text:style-name="P92"><text:span text:style-name="T109">De kosten van levensonderhoud</text:span></text:p></draw:text-box></draw:frame><draw:frame draw:style-name="gr125" draw:text-style-name="P121" svg:width="2.144cm" svg:height="0.294cm" svg:x="6.306cm" svg:y="6.414cm"><draw:text-box><text:p text:style-name="P92"><text:span text:style-name="T109">De oorlog in Oekraïne</text:span></text:p></draw:text-box></draw:frame><draw:frame draw:style-name="gr126" draw:text-style-name="P121" svg:width="1.892cm" svg:height="0.294cm" svg:x="6.301cm" svg:y="6.841cm"><draw:text-box><text:p text:style-name="P92"><text:span text:style-name="T109">Irreguliere migratie</text:span></text:p></draw:text-box></draw:frame><draw:frame draw:style-name="gr127" draw:text-style-name="P121" svg:width="4.13cm" svg:height="0.294cm" svg:x="4.117cm" svg:y="7.267cm"><draw:text-box><text:p text:style-name="P92"><text:span text:style-name="T109">Klimaatverandering en milieukwesties</text:span></text:p></draw:text-box></draw:frame><draw:frame draw:style-name="gr128" draw:text-style-name="P121" svg:width="3.62cm" svg:height="0.294cm" svg:x="5.472cm" svg:y="7.698cm"><draw:text-box><text:p text:style-name="P92"><text:span text:style-name="T109">Veiligheids- en defensievraagstukken</text:span></text:p></draw:text-box></draw:frame><draw:frame draw:style-name="gr129" draw:text-style-name="P121" svg:width="2.241cm" svg:height="0.294cm" svg:x="6.179cm" svg:y="8.125cm"><draw:text-box><text:p text:style-name="P92"><text:span text:style-name="T109">Misdaad en terrorisme</text:span></text:p></draw:text-box></draw:frame><draw:frame draw:style-name="gr130" draw:text-style-name="P121" svg:width="3.218cm" svg:height="0.294cm" svg:x="5.3cm" svg:y="8.551cm"><draw:text-box><text:p text:style-name="P92"><text:span text:style-name="T109">Onvoldoende economische groei</text:span></text:p></draw:text-box></draw:frame><draw:frame draw:style-name="gr131" draw:text-style-name="P116" svg:width="3.301cm" svg:height="0.302cm" svg:x="5.486cm" svg:y="8.978cm"><draw:text-box><text:p text:style-name="P92"><text:span text:style-name="T98">Conflicten in het Midden-Oosten</text:span></text:p></draw:text-box></draw:frame><draw:frame draw:style-name="gr132" draw:text-style-name="P121" svg:width="1.95cm" svg:height="0.294cm" svg:x="6.378cm" svg:y="9.409cm"><draw:text-box><text:p text:style-name="P92"><text:span text:style-name="T109">Sociale ongelijkheid</text:span></text:p></draw:text-box></draw:frame><draw:frame draw:style-name="gr133" draw:text-style-name="P121" svg:width="4.562cm" svg:height="0.294cm" svg:x="3.688cm" svg:y="9.836cm"><draw:text-box><text:p text:style-name="P92"><text:span text:style-name="T109">Desinformatie en manipulatie van informatie</text:span></text:p></draw:text-box></draw:frame><draw:frame draw:style-name="gr134" draw:text-style-name="P121" svg:width="5.215cm" svg:height="0.294cm" svg:x="4.219cm" svg:y="10.252cm"><draw:text-box><text:p text:style-name="P92"><text:span text:style-name="T109">Impact van digitale technologieën op de samenleving</text:span></text:p></draw:text-box></draw:frame><draw:frame draw:style-name="gr135" draw:text-style-name="P121" svg:width="0.765cm" svg:height="0.294cm" svg:x="7.571cm" svg:y="10.681cm"><draw:text-box><text:p text:style-name="P92"><text:span text:style-name="T109">Overige</text:span></text:p></draw:text-box></draw:frame><draw:frame draw:style-name="gr136" draw:text-style-name="P121" svg:width="0.558cm" svg:height="0.294cm" svg:x="7.615cm" svg:y="11.107cm"><draw:text-box><text:p text:style-name="P92"><text:span text:style-name="T109">Geen</text:span></text:p></draw:text-box></draw:frame><draw:frame draw:style-name="gr137" draw:text-style-name="P121" svg:width="1.191cm" svg:height="0.294cm" svg:x="7.004cm" svg:y="11.534cm"><draw:text-box><text:p text:style-name="P92"><text:span text:style-name="T109">Weet ik niet</text:span></text:p></draw:text-box></draw:frame><draw:frame draw:style-name="gr138" draw:text-style-name="P112" svg:width="12.828cm" svg:height="0.652cm" svg:x="2.263cm" svg:y="5.029cm"><draw:text-box><text:p text:style-name="P92"><text:span text:style-name="T110">Q1 </text:span><text:span text:style-name="T111">Welke van de volgende zijn volgens u de belangrijkste uitdagingen waarmee de EU momenteel wordt geconfronteerd ? (Meerdere antwoorden mogelijk, maximaal 3)</text:span></text:p></draw:text-box></draw:frame><draw:frame draw:style-name="gr139" draw:text-style-name="P116" svg:width="0.241cm" svg:height="0.479cm" svg:x="15.736cm" svg:y="6.02cm"><draw:text-box><text:p/></draw:text-box></draw:frame><draw:frame draw:style-name="gr123" draw:text-style-name="P121" svg:width="0.239cm" svg:height="0.479cm" svg:x="14.626cm" svg:y="6.465cm"><draw:text-box><text:p/></draw:text-box></draw:frame><draw:frame draw:style-name="gr123" draw:text-style-name="P121" svg:width="0.239cm" svg:height="0.479cm" svg:x="14.49cm" svg:y="6.879cm"><draw:text-box><text:p/></draw:text-box></draw:frame><draw:frame draw:style-name="gr123" draw:text-style-name="P121" svg:width="0.239cm" svg:height="0.479cm" svg:x="13.824cm" svg:y="7.306cm"><draw:text-box><text:p/></draw:text-box></draw:frame><draw:frame draw:style-name="gr123" draw:text-style-name="P121" svg:width="0.239cm" svg:height="0.479cm" svg:x="13.116cm" svg:y="7.737cm"><draw:text-box><text:p/></draw:text-box></draw:frame><draw:frame draw:style-name="gr123" draw:text-style-name="P121" svg:width="0.239cm" svg:height="0.479cm" svg:x="12.878cm" svg:y="8.176cm"><draw:text-box><text:p/></draw:text-box></draw:frame><draw:frame draw:style-name="gr123" draw:text-style-name="P121" svg:width="0.239cm" svg:height="0.479cm" svg:x="12.718cm" svg:y="8.59cm"><draw:text-box><text:p/></draw:text-box></draw:frame><draw:frame draw:style-name="gr139" draw:text-style-name="P116" svg:width="0.241cm" svg:height="0.479cm" svg:x="12.548cm" svg:y="9.042cm"><draw:text-box><text:p/></draw:text-box></draw:frame><draw:frame draw:style-name="gr123" draw:text-style-name="P121" svg:width="0.239cm" svg:height="0.479cm" svg:x="12.023cm" svg:y="9.458cm"><draw:text-box><text:p/></draw:text-box></draw:frame><draw:frame draw:style-name="gr123" draw:text-style-name="P121" svg:width="0.239cm" svg:height="0.479cm" svg:x="11.324cm" svg:y="9.911cm"><draw:text-box><text:p/></draw:text-box></draw:frame><draw:frame draw:style-name="gr123" draw:text-style-name="P121" svg:width="0.239cm" svg:height="0.479cm" svg:x="10.156cm" svg:y="10.338cm"><draw:text-box><text:p/></draw:text-box></draw:frame></draw:g><text:bookmark-start text:name="__RefHeading___Toc4078_3967327191"/>5.1 Perceptie van de Europeanen over de belangrijkste uitdagingen van de EU <text:bookmark-end text:name="__RefHeading___Toc4078_3967327191"/></text:h>
        <text:p text:style-name="P55">De kosten van levensonderhoud blijven de belangrijkste zorg van de Europeanen, terwijl geopolitieke kwesties de publieke agenda blijven domineren </text:p>
        <text:p text:style-name="P26">De kosten van levensonderhoud blijven de uitdaging die door de Europeanen het vaakst wordt genoemd als een van de belangrijkste problemen waarmee de Europese Unie momenteel wordt geconfronteerd (39 %). Hoewel de economische zorgen groot zijn, gaan ze nu nauw gepaard met geopolitieke en veiligheidsgerelateerde kwesties. Ongeveer een derde van de respondenten noemt de oorlog in Oekraïne (33 %) en irreguliere migratie (32 %). </text:p>
        <text:p text:style-name="P26">Een tweede groep van bezorgdheden verzamelt tussen een<text:span text:style-name="T13"> vijfde en</text:span> een kwart van de Europeanen. Klimaatverandering en milieukwesties (28 %), veiligheid en defensie (24 %), criminaliteit en terrorisme (23 %), onvoldoende economische groei (22 %) en conflicten in het Midden-Oosten (21 %) krijgen allemaal relatief vergelijkbare steun, wat erop wijst dat de Europeanen van mening zijn dat de EU wordt geconfronteerd met meerdere gelijktijdige uitdagingen in plaats van te worden gedomineerd door één enkel probleem. Sociale ongelijkheden (18 %), desinformatie en informatiemanipulatie (14 %) en de impact van digitale technologieën op de samenleving (8 %) worden minder vaak genoemd, maar wijzen nog steeds op een bredere reeks maatschappelijke en informatieve problemen. Deze relatief evenwichtige verdeling, die verder gaat dan de belangrijkste kwesties, illustreert de complexiteit van het beleidsklimaat waarmee de Europese Unie momenteel wordt geconfronteerd. </text:p>
        <text:p text:style-name="P26">Vergelijking met de vorige Flash Eurobarometer van september 2025 wijst op een merkbare ontwikkeling van de bezorgdheid van het publiek. De kosten van levensonderhoud zijn prominenter geworden (+10 punten), terwijl de bezorgdheid in verband met de oorlog in Oekraïne aanzienlijk is afgenomen (14 punten). Irreguliere migratie neemt ook licht af (-6 punten), hoewel het een van de drie meest genoemde uitdagingen blijft. De perceptie van con<text:span text:style-name="T4"> fl</text:span> icts in het Midden-Oosten (+3 punten), sociale ongelijkheid (+1 punt) en de impact van digitale technologieën (+1 punt) hebben iets meer zichtbaarheid gekregen.</text:p>
        <text:p text:style-name="P26"/>
        <text:p text:style-name="P55">In de meeste landen blijven de kosten van levensonderhoud een centraal thema, maar het concurreert met andere prioriteiten, afhankelijk van de economische situatie, de geografische <text:soft-page-break/>positie en de blootstelling aan veiligheids- of migratiedruk van elk land.</text:p>
        <text:p text:style-name="P26">De kosten van levensonderhoud zijn met name opvallend in Ierland (70%), ver boven het EU-gemiddelde, evenals in Griekenland (57%) en Kroatië (52%). Het wordt ook genoemd door relatief hoge percentages respondenten in Cyprus (46%), Malta (45%) en Roemenië (44%). In deze landen lijkt economische druk de perceptie van de burgers over de uitdagingen waarmee de Europese Unie momenteel wordt geconfronteerd, te domineren. </text:p>
        <text:p text:style-name="P26">De kosten van levensonderhoud worden daarentegen veel minder vaak genoemd in Litouwen (24%), Tsjechië (25%) en Polen (28%). Dit kan erop wijzen dat economische zorgen worden overschaduwd door andere kwesties, met name de oorlog in Oekraïne en, meer in het algemeen, veiligheidsgerelateerde zorgen. De oorlog in Oekraïne wordt het vaakst genoemd in Litouwen (54%) en Letland (48%), gevolgd door Hongarije (46%), evenals Finland en Tsjechië (beide 45%). Dit zijn landen waar de geografische nabijheid van Rusland of Wit-Rusland, of sterkere historische en veiligheidsbanden met het conflict, de oorlog waarschijnlijk tot een onmiddellijke zorg maakt. In verschillende van deze landen gaat het belang van de oorlog in Oekraïne ook hand in hand met een grotere bezorgdheid over veiligheid en defensie: dit is met name het geval in Litouwen (47 %), Finland (38 %) en Polen (37 %). De resultaten wijzen derhalve op een duidelijke afweging in de hiërarchie van punten van zorg: in lidstaten die directer zijn blootgesteld aan de geopolitieke gevolgen van de oorlog, hebben veiligheidskwesties doorgaans voorrang op economische of milieukwesties. </text:p>
        <text:p text:style-name="P26">In lidstaten waar de oorlog in Oekraïne minder opvallend is, neigen andere punten van zorg naar een hoger niveau in de hiërarchie. Dit is vooral zichtbaar in delen van Zuid-Europa. In Griekenland beschouwt slechts 18 % de oorlog in Oekraïne als een van de belangrijkste uitdagingen van de EU, terwijl de kosten van levensonderhoud (57 %) en irreguliere migratie (45 %) beide door veel grotere percentages respondenten worden genoemd. Spanje vertoont een vergelijkbaar patroon: de bezorgdheid over de oorlog in Oekraïne blijft onder het EU-gemiddelde (26 %), terwijl irreguliere migratie de meest genoemde uitdaging is (46 %) en de klimaatverandering zich ook op een relatief hoog niveau bevindt (31 %). Uit deze voorbeelden blijkt dat nationale prioriteiten niet alleen een weerspiegeling zijn van één Europese agenda, maar eerder verschillende combinaties van economische, geopolitieke, milieu- en migratiegerelateerde zorgen. </text:p>
        <text:p text:style-name="P26">Dit contrast is ook zichtbaar in de plaats die wordt gegeven aan klimaatverandering en milieukwesties. Het probleem blijft relatief prominent aanwezig in landen als Denemarken, Frankrijk, Luxemburg en Italië (elk 35 %), evenals in Spanje (31 %) en Nederland en Zweden (beide 30 %). Het wordt echter veel minder vaak genoemd in Letland (11%) en Litouwen (14%), waar de oorlog in Oekraïne tot de grootste zorgen behoort, en in Roemenië (16%), waar de kosten van levensonderhoud en desinformatie duidelijker naar voren komen. Met andere woorden, milieuzorgen blijven deel uitmaken van de Europese agenda, maar lijken minder centraal te staan in landen waar burgers meer prioriteit geven aan veiligheid of meer onmiddellijke economische druk. </text:p>
        <text:p text:style-name="P26">Over het algemeen blijkt uit de landenresultaten dat Europeanen in grote lijnen dezelfde reeks uitdagingen identificeren, maar niet in dezelfde volgorde. De EU staat voor een gemeenschappelijke reeks uitdagingen, maar de perceptie van de burgers van hun relatieve belang blijft sterk gefilterd door de nationale omstandigheden. </text:p>
        <text:p text:style-name="P26"/>
        <text:p text:style-name="P57"><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4">Vraag 1 Welke van de volgende zijn volgens u de belangrijkste uitdagingen waarmee de EU momenteel wordt geconfronteerd? [Meerdere antwoorden possibfe, maximaal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5"/></table:table-cell><table:table-cell table:style-name="Tableau4.A1" office:value-type="string"><text:p text:style-name="P84">EU27</text:p></table:table-cell><table:table-cell table:style-name="Tableau4.A1" office:value-type="string"><text:p text:style-name="P84">BE</text:p></table:table-cell><table:table-cell table:style-name="Tableau4.A1" office:value-type="string"><text:p text:style-name="P84">BG</text:p></table:table-cell><table:table-cell table:style-name="Tableau4.A1" office:value-type="string"><text:p text:style-name="P84">CZ</text:p></table:table-cell><table:table-cell table:style-name="Tableau4.A1" office:value-type="string"><text:p text:style-name="P84">DK</text:p></table:table-cell><table:table-cell table:style-name="Tableau4.A1" office:value-type="string"><text:p text:style-name="P84">DE</text:p></table:table-cell><table:table-cell table:style-name="Tableau4.A1" office:value-type="string"><text:p text:style-name="P84">EE</text:p></table:table-cell><table:table-cell table:style-name="Tableau4.A1" office:value-type="string"><text:p text:style-name="P84">IE</text:p></table:table-cell><table:table-cell table:style-name="Tableau4.A1" office:value-type="string"><text:p text:style-name="P84">EL</text:p></table:table-cell><table:table-cell table:style-name="Tableau4.A1" office:value-type="string"><text:p text:style-name="P84">ES</text:p></table:table-cell><table:table-cell table:style-name="Tableau4.A1" office:value-type="string"><text:p text:style-name="P84">FR</text:p></table:table-cell><table:table-cell table:style-name="Tableau4.A1" office:value-type="string"><text:p text:style-name="P84">HR</text:p></table:table-cell><table:table-cell table:style-name="Tableau4.A1" office:value-type="string"><text:p text:style-name="P84">IT</text:p></table:table-cell><table:table-cell table:style-name="Tableau4.A1" office:value-type="string"><text:p text:style-name="P84">CY</text:p></table:table-cell><table:table-cell table:style-name="Tableau4.A1" office:value-type="string"><text:p text:style-name="P84">LV</text:p></table:table-cell><table:table-cell table:style-name="Tableau4.A1" office:value-type="string"><text:p text:style-name="P84">LT</text:p></table:table-cell><table:table-cell table:style-name="Tableau4.A1" office:value-type="string"><text:p text:style-name="P84">LU</text:p></table:table-cell><table:table-cell table:style-name="Tableau4.A1" office:value-type="string"><text:p text:style-name="P84">HU</text:p></table:table-cell><table:table-cell table:style-name="Tableau4.A1" office:value-type="string"><text:p text:style-name="P84">MT</text:p></table:table-cell><table:table-cell table:style-name="Tableau4.A1" office:value-type="string"><text:p text:style-name="P84">NL</text:p></table:table-cell><table:table-cell table:style-name="Tableau4.A1" office:value-type="string"><text:p text:style-name="P84">AT</text:p></table:table-cell><table:table-cell table:style-name="Tableau4.A1" office:value-type="string"><text:p text:style-name="P84">PL</text:p></table:table-cell><table:table-cell table:style-name="Tableau4.A1" office:value-type="string"><text:p text:style-name="P84">PT</text:p></table:table-cell><table:table-cell table:style-name="Tableau4.A1" office:value-type="string"><text:p text:style-name="P84">RO</text:p></table:table-cell><table:table-cell table:style-name="Tableau4.A1" office:value-type="string"><text:p text:style-name="P84">SI</text:p></table:table-cell><table:table-cell table:style-name="Tableau4.A1" office:value-type="string"><text:p text:style-name="P84">SK</text:p></table:table-cell><table:table-cell table:style-name="Tableau4.A1" office:value-type="string"><text:p text:style-name="P84">FI</text:p></table:table-cell><table:table-cell table:style-name="Tableau4.A1" office:value-type="string"><text:p text:style-name="P84">SE</text:p></table:table-cell></table:table-row><table:table-row><table:table-cell table:style-name="Tableau4.A1" office:value-type="string"><text:p text:style-name="P84">De kosten van levensonderhoud</text:p></table:table-cell><table:table-cell table:style-name="Tableau4.B3" office:value-type="float" office:value="39"><text:p text:style-name="P86">39</text:p></table:table-cell><table:table-cell table:style-name="Tableau4.B3" office:value-type="float" office:value="43"><text:p text:style-name="P86">43</text:p></table:table-cell><table:table-cell table:style-name="Tableau4.B3" office:value-type="float" office:value="41"><text:p text:style-name="P86">41</text:p></table:table-cell><table:table-cell table:style-name="Tableau4.B3" office:value-type="float" office:value="25"><text:p text:style-name="P86">25</text:p></table:table-cell><table:table-cell table:style-name="Tableau4.B3" office:value-type="float" office:value="32"><text:p text:style-name="P86">32</text:p></table:table-cell><table:table-cell table:style-name="Tableau4.B3" office:value-type="float" office:value="35"><text:p text:style-name="P86">35</text:p></table:table-cell><table:table-cell table:style-name="Tableau4.B3" office:value-type="float" office:value="46"><text:p text:style-name="P86">46</text:p></table:table-cell><table:table-cell table:style-name="Tableau4.B3" office:value-type="float" office:value="70"><text:p text:style-name="P86">70</text:p></table:table-cell><table:table-cell table:style-name="Tableau4.B3" office:value-type="float" office:value="57"><text:p text:style-name="P86">57</text:p></table:table-cell><table:table-cell table:style-name="Tableau4.B3" office:value-type="float" office:value="42"><text:p text:style-name="P86">42</text:p></table:table-cell><table:table-cell table:style-name="Tableau4.B3" office:value-type="float" office:value="40"><text:p text:style-name="P86">40</text:p></table:table-cell><table:table-cell table:style-name="Tableau4.B3" office:value-type="float" office:value="52"><text:p text:style-name="P86">52</text:p></table:table-cell><table:table-cell table:style-name="Tableau4.B3" office:value-type="float" office:value="43"><text:p text:style-name="P86">43</text:p></table:table-cell><table:table-cell table:style-name="Tableau4.B3" office:value-type="float" office:value="46"><text:p text:style-name="P86">46</text:p></table:table-cell><table:table-cell table:style-name="Tableau4.B3" office:value-type="float" office:value="41"><text:p text:style-name="P86">41</text:p></table:table-cell><table:table-cell table:style-name="Tableau4.B3" office:value-type="float" office:value="24"><text:p text:style-name="P86">24</text:p></table:table-cell><table:table-cell table:style-name="Tableau4.B3" office:value-type="float" office:value="41"><text:p text:style-name="P86">41</text:p></table:table-cell><table:table-cell table:style-name="Tableau4.B3" office:value-type="float" office:value="35"><text:p text:style-name="P86">35</text:p></table:table-cell><table:table-cell table:style-name="Tableau4.B3" office:value-type="float" office:value="45"><text:p text:style-name="P86">45</text:p></table:table-cell><table:table-cell table:style-name="Tableau4.B3" office:value-type="float" office:value="36"><text:p text:style-name="P86">36</text:p></table:table-cell><table:table-cell table:style-name="Tableau4.B3" office:value-type="float" office:value="43"><text:p text:style-name="P86">43</text:p></table:table-cell><table:table-cell table:style-name="Tableau4.B3" office:value-type="float" office:value="28"><text:p text:style-name="P86">28</text:p></table:table-cell><table:table-cell table:style-name="Tableau4.B3" office:value-type="float" office:value="41"><text:p text:style-name="P86">41</text:p></table:table-cell><table:table-cell table:style-name="Tableau4.B3" office:value-type="float" office:value="44"><text:p text:style-name="P86">44</text:p></table:table-cell><table:table-cell table:style-name="Tableau4.B3" office:value-type="float" office:value="43"><text:p text:style-name="P86">43</text:p></table:table-cell><table:table-cell table:style-name="Tableau4.B3" office:value-type="float" office:value="36"><text:p text:style-name="P86">36</text:p></table:table-cell><table:table-cell table:style-name="Tableau4.B3" office:value-type="float" office:value="37"><text:p text:style-name="P86">37</text:p></table:table-cell><table:table-cell table:style-name="Tableau4.B3" office:value-type="float" office:value="30"><text:p text:style-name="P86">30</text:p></table:table-cell></table:table-row><table:table-row><table:table-cell table:style-name="Tableau4.A1" office:value-type="string"><text:p text:style-name="P84">De oorlog in Oekraïne</text:p></table:table-cell><table:table-cell table:style-name="Tableau4.B3" office:value-type="float" office:value="33"><text:p text:style-name="P86">33</text:p></table:table-cell><table:table-cell table:style-name="Tableau4.B3" office:value-type="float" office:value="30"><text:p text:style-name="P86">30</text:p></table:table-cell><table:table-cell table:style-name="Tableau4.B3" office:value-type="float" office:value="37"><text:p text:style-name="P86">37</text:p></table:table-cell><table:table-cell table:style-name="Tableau4.B3" office:value-type="float" office:value="45"><text:p text:style-name="P86">45</text:p></table:table-cell><table:table-cell table:style-name="Tableau4.B3" office:value-type="float" office:value="44"><text:p text:style-name="P86">44</text:p></table:table-cell><table:table-cell table:style-name="Tableau4.B3" office:value-type="float" office:value="35"><text:p text:style-name="P86">35</text:p></table:table-cell><table:table-cell table:style-name="Tableau4.B3" office:value-type="float" office:value="41"><text:p text:style-name="P86">41</text:p></table:table-cell><table:table-cell table:style-name="Tableau4.B3" office:value-type="float" office:value="27"><text:p text:style-name="P86">27</text:p></table:table-cell><table:table-cell table:style-name="Tableau4.B3" office:value-type="float" office:value="18"><text:p text:style-name="P86">18</text:p></table:table-cell><table:table-cell table:style-name="Tableau4.B3" office:value-type="float" office:value="26"><text:p text:style-name="P86">26</text:p></table:table-cell><table:table-cell table:style-name="Tableau4.B3" office:value-type="float" office:value="30"><text:p text:style-name="P86">30</text:p></table:table-cell><table:table-cell table:style-name="Tableau4.B3" office:value-type="float" office:value="33"><text:p text:style-name="P86">33</text:p></table:table-cell><table:table-cell table:style-name="Tableau4.B3" office:value-type="float" office:value="28"><text:p text:style-name="P86">28</text:p></table:table-cell><table:table-cell table:style-name="Tableau4.B3" office:value-type="float" office:value="24"><text:p text:style-name="P86">24</text:p></table:table-cell><table:table-cell table:style-name="Tableau4.B3" office:value-type="float" office:value="48"><text:p text:style-name="P86">48</text:p></table:table-cell><table:table-cell table:style-name="Tableau4.B3" office:value-type="float" office:value="54"><text:p text:style-name="P86">54</text:p></table:table-cell><table:table-cell table:style-name="Tableau4.B3" office:value-type="float" office:value="22"><text:p text:style-name="P86">22</text:p></table:table-cell><table:table-cell table:style-name="Tableau4.B3" office:value-type="float" office:value="46"><text:p text:style-name="P86">46</text:p></table:table-cell><table:table-cell table:style-name="Tableau4.B3" office:value-type="float" office:value="32"><text:p text:style-name="P86">32</text:p></table:table-cell><table:table-cell table:style-name="Tableau4.B3" office:value-type="float" office:value="37"><text:p text:style-name="P86">37</text:p></table:table-cell><table:table-cell table:style-name="Tableau4.B3" office:value-type="float" office:value="27"><text:p text:style-name="P86">27</text:p></table:table-cell><table:table-cell table:style-name="Tableau4.B3" office:value-type="float" office:value="40"><text:p text:style-name="P86">40</text:p></table:table-cell><table:table-cell table:style-name="Tableau4.B3" office:value-type="float" office:value="35"><text:p text:style-name="P86">35</text:p></table:table-cell><table:table-cell table:style-name="Tableau4.B3" office:value-type="float" office:value="41"><text:p text:style-name="P86">41</text:p></table:table-cell><table:table-cell table:style-name="Tableau4.B3" office:value-type="float" office:value="30"><text:p text:style-name="P86">30</text:p></table:table-cell><table:table-cell table:style-name="Tableau4.B3" office:value-type="float" office:value="37"><text:p text:style-name="P86">37</text:p></table:table-cell><table:table-cell table:style-name="Tableau4.B3" office:value-type="float" office:value="45"><text:p text:style-name="P86">45</text:p></table:table-cell><table:table-cell table:style-name="Tableau4.B3" office:value-type="float" office:value="38"><text:p text:style-name="P86">38</text:p></table:table-cell></table:table-row><table:table-row><table:table-cell table:style-name="Tableau4.A1" office:value-type="string"><text:p text:style-name="P84">Irreguliere migratie</text:p></table:table-cell><table:table-cell table:style-name="Tableau4.B3" office:value-type="float" office:value="32"><text:p text:style-name="P86">32</text:p></table:table-cell><table:table-cell table:style-name="Tableau4.B3" office:value-type="float" office:value="23"><text:p text:style-name="P86">23</text:p></table:table-cell><table:table-cell table:style-name="Tableau4.B3" office:value-type="float" office:value="25"><text:p text:style-name="P86">25</text:p></table:table-cell><table:table-cell table:style-name="Tableau4.B3" office:value-type="float" office:value="40"><text:p text:style-name="P86">40</text:p></table:table-cell><table:table-cell table:style-name="Tableau4.B3" office:value-type="float" office:value="26"><text:p text:style-name="P86">26</text:p></table:table-cell><table:table-cell table:style-name="Tableau4.B3" office:value-type="float" office:value="28"><text:p text:style-name="P86">28</text:p></table:table-cell><table:table-cell table:style-name="Tableau4.B3" office:value-type="float" office:value="25"><text:p text:style-name="P86">25</text:p></table:table-cell><table:table-cell table:style-name="Tableau4.B3" office:value-type="float" office:value="36"><text:p text:style-name="P86">36</text:p></table:table-cell><table:table-cell table:style-name="Tableau4.B3" office:value-type="float" office:value="45"><text:p text:style-name="P86">45</text:p></table:table-cell><table:table-cell table:style-name="Tableau4.B3" office:value-type="float" office:value="46"><text:p text:style-name="P86">46</text:p></table:table-cell><table:table-cell table:style-name="Tableau4.B3" office:value-type="float" office:value="31"><text:p text:style-name="P86">31</text:p></table:table-cell><table:table-cell table:style-name="Tableau4.B3" office:value-type="float" office:value="34"><text:p text:style-name="P86">34</text:p></table:table-cell><table:table-cell table:style-name="Tableau4.B3" office:value-type="float" office:value="34"><text:p text:style-name="P86">34</text:p></table:table-cell><table:table-cell table:style-name="Tableau4.B3" office:value-type="float" office:value="41"><text:p text:style-name="P86">41</text:p></table:table-cell><table:table-cell table:style-name="Tableau4.B3" office:value-type="float" office:value="30"><text:p text:style-name="P86">30</text:p></table:table-cell><table:table-cell table:style-name="Tableau4.B3" office:value-type="float" office:value="31"><text:p text:style-name="P86">31</text:p></table:table-cell><table:table-cell table:style-name="Tableau4.B3" office:value-type="float" office:value="25"><text:p text:style-name="P86">25</text:p></table:table-cell><table:table-cell table:style-name="Tableau4.B3" office:value-type="float" office:value="26"><text:p text:style-name="P86">26</text:p></table:table-cell><table:table-cell table:style-name="Tableau4.B3" office:value-type="float" office:value="35"><text:p text:style-name="P86">35</text:p></table:table-cell><table:table-cell table:style-name="Tableau4.B3" office:value-type="float" office:value="33"><text:p text:style-name="P86">33</text:p></table:table-cell><table:table-cell table:style-name="Tableau4.B3" office:value-type="float" office:value="29"><text:p text:style-name="P86">29</text:p></table:table-cell><table:table-cell table:style-name="Tableau4.B3" office:value-type="float" office:value="34"><text:p text:style-name="P86">34</text:p></table:table-cell><table:table-cell table:style-name="Tableau4.B3" office:value-type="float" office:value="37"><text:p text:style-name="P86">37</text:p></table:table-cell><table:table-cell table:style-name="Tableau4.B3" office:value-type="float" office:value="15"><text:p text:style-name="P86">15</text:p></table:table-cell><table:table-cell table:style-name="Tableau4.B3" office:value-type="float" office:value="39"><text:p text:style-name="P86">39</text:p></table:table-cell><table:table-cell table:style-name="Tableau4.B3" office:value-type="float" office:value="32"><text:p text:style-name="P86">32</text:p></table:table-cell><table:table-cell table:style-name="Tableau4.B3" office:value-type="float" office:value="16"><text:p text:style-name="P86">16</text:p></table:table-cell><table:table-cell table:style-name="Tableau4.B3" office:value-type="float" office:value="22"><text:p text:style-name="P86">22</text:p></table:table-cell></table:table-row><table:table-row><table:table-cell table:style-name="Tableau4.A1" office:value-type="string"><text:p text:style-name="P84">Klimaatverandering en milieukwesties</text:p></table:table-cell><table:table-cell table:style-name="Tableau4.B3" office:value-type="float" office:value="28"><text:p text:style-name="P86">28</text:p></table:table-cell><table:table-cell table:style-name="Tableau4.B3" office:value-type="float" office:value="27"><text:p text:style-name="P86">27</text:p></table:table-cell><table:table-cell table:style-name="Tableau4.B3" office:value-type="float" office:value="18"><text:p text:style-name="P86">18</text:p></table:table-cell><table:table-cell table:style-name="Tableau4.B3" office:value-type="float" office:value="21"><text:p text:style-name="P86">21</text:p></table:table-cell><table:table-cell table:style-name="Tableau4.B3" office:value-type="float" office:value="35"><text:p text:style-name="P86">35</text:p></table:table-cell><table:table-cell table:style-name="Tableau4.B3" office:value-type="float" office:value="25"><text:p text:style-name="P86">25</text:p></table:table-cell><table:table-cell table:style-name="Tableau4.B3" office:value-type="float" office:value="21"><text:p text:style-name="P86">21</text:p></table:table-cell><table:table-cell table:style-name="Tableau4.B3" office:value-type="float" office:value="31"><text:p text:style-name="P86">31</text:p></table:table-cell><table:table-cell table:style-name="Tableau4.B3" office:value-type="float" office:value="22"><text:p text:style-name="P86">22</text:p></table:table-cell><table:table-cell table:style-name="Tableau4.B3" office:value-type="float" office:value="31"><text:p text:style-name="P86">31</text:p></table:table-cell><table:table-cell table:style-name="Tableau4.B3" office:value-type="float" office:value="35"><text:p text:style-name="P86">35</text:p></table:table-cell><table:table-cell table:style-name="Tableau4.B3" office:value-type="float" office:value="23"><text:p text:style-name="P86">23</text:p></table:table-cell><table:table-cell table:style-name="Tableau4.B3" office:value-type="float" office:value="35"><text:p text:style-name="P86">35</text:p></table:table-cell><table:table-cell table:style-name="Tableau4.B3" office:value-type="float" office:value="22"><text:p text:style-name="P86">22</text:p></table:table-cell><table:table-cell table:style-name="Tableau4.B3" office:value-type="float" office:value="11"><text:p text:style-name="P86">11</text:p></table:table-cell><table:table-cell table:style-name="Tableau4.B3" office:value-type="float" office:value="14"><text:p text:style-name="P86">14</text:p></table:table-cell><table:table-cell table:style-name="Tableau4.B3" office:value-type="float" office:value="35"><text:p text:style-name="P86">35</text:p></table:table-cell><table:table-cell table:style-name="Tableau4.B3" office:value-type="float" office:value="31"><text:p text:style-name="P86">31</text:p></table:table-cell><table:table-cell table:style-name="Tableau4.B3" office:value-type="float" office:value="22"><text:p text:style-name="P86">22</text:p></table:table-cell><table:table-cell table:style-name="Tableau4.B3" office:value-type="float" office:value="30"><text:p text:style-name="P86">30</text:p></table:table-cell><table:table-cell table:style-name="Tableau4.B3" office:value-type="float" office:value="29"><text:p text:style-name="P86">29</text:p></table:table-cell><table:table-cell table:style-name="Tableau4.B3" office:value-type="float" office:value="20"><text:p text:style-name="P86">20</text:p></table:table-cell><table:table-cell table:style-name="Tableau4.B3" office:value-type="float" office:value="29"><text:p text:style-name="P86">29</text:p></table:table-cell><table:table-cell table:style-name="Tableau4.B3" office:value-type="float" office:value="16"><text:p text:style-name="P86">16</text:p></table:table-cell><table:table-cell table:style-name="Tableau4.B3" office:value-type="float" office:value="25"><text:p text:style-name="P86">25</text:p></table:table-cell><table:table-cell table:style-name="Tableau4.B3" office:value-type="float" office:value="19"><text:p text:style-name="P86">19</text:p></table:table-cell><table:table-cell table:style-name="Tableau4.B3" office:value-type="float" office:value="25"><text:p text:style-name="P86">25</text:p></table:table-cell><table:table-cell table:style-name="Tableau4.B3" office:value-type="float" office:value="30"><text:p text:style-name="P86">30</text:p></table:table-cell></table:table-row><table:table-row><table:table-cell table:style-name="Tableau4.A1" office:value-type="string"><text:p text:style-name="P84">Veiligheids- en defensievraagstukken</text:p></table:table-cell><table:table-cell table:style-name="Tableau4.B3" office:value-type="float" office:value="24"><text:p text:style-name="P86">24</text:p></table:table-cell><table:table-cell table:style-name="Tableau4.B3" office:value-type="float" office:value="23"><text:p text:style-name="P86">23</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31"><text:p text:style-name="P86">31</text:p></table:table-cell><table:table-cell table:style-name="Tableau4.B3" office:value-type="float" office:value="24"><text:p text:style-name="P86">24</text:p></table:table-cell><table:table-cell table:style-name="Tableau4.B3" office:value-type="float" office:value="33"><text:p text:style-name="P86">33</text:p></table:table-cell><table:table-cell table:style-name="Tableau4.B3" office:value-type="float" office:value="15"><text:p text:style-name="P86">15</text:p></table:table-cell><table:table-cell table:style-name="Tableau4.B3" office:value-type="float" office:value="20"><text:p text:style-name="P86">20</text:p></table:table-cell><table:table-cell table:style-name="Tableau4.B3" office:value-type="float" office:value="19"><text:p text:style-name="P86">19</text:p></table:table-cell><table:table-cell table:style-name="Tableau4.B3" office:value-type="float" office:value="23"><text:p text:style-name="P86">23</text:p></table:table-cell><table:table-cell table:style-name="Tableau4.B3" office:value-type="float" office:value="26"><text:p text:style-name="P86">26</text:p></table:table-cell><table:table-cell table:style-name="Tableau4.B3" office:value-type="float" office:value="21"><text:p text:style-name="P86">21</text:p></table:table-cell><table:table-cell table:style-name="Tableau4.B3" office:value-type="float" office:value="31"><text:p text:style-name="P86">31</text:p></table:table-cell><table:table-cell table:style-name="Tableau4.B3" office:value-type="float" office:value="31"><text:p text:style-name="P86">31</text:p></table:table-cell><table:table-cell table:style-name="Tableau4.B3" office:value-type="float" office:value="47"><text:p text:style-name="P86">47</text:p></table:table-cell><table:table-cell table:style-name="Tableau4.B3" office:value-type="float" office:value="32"><text:p text:style-name="P86">32</text:p></table:table-cell><table:table-cell table:style-name="Tableau4.B3" office:value-type="float" office:value="19"><text:p text:style-name="P86">19</text:p></table:table-cell><table:table-cell table:style-name="Tableau4.B3" office:value-type="float" office:value="28"><text:p text:style-name="P86">28</text:p></table:table-cell><table:table-cell table:style-name="Tableau4.B3" office:value-type="float" office:value="26"><text:p text:style-name="P86">26</text:p></table:table-cell><table:table-cell table:style-name="Tableau4.B3" office:value-type="float" office:value="18"><text:p text:style-name="P86">18</text:p></table:table-cell><table:table-cell table:style-name="Tableau4.B3" office:value-type="float" office:value="37"><text:p text:style-name="P86">37</text:p></table:table-cell><table:table-cell table:style-name="Tableau4.B3" office:value-type="float" office:value="24"><text:p text:style-name="P86">24</text:p></table:table-cell><table:table-cell table:style-name="Tableau4.B3" office:value-type="float" office:value="27"><text:p text:style-name="P86">27</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38"><text:p text:style-name="P86">38</text:p></table:table-cell><table:table-cell table:style-name="Tableau4.B3" office:value-type="float" office:value="30"><text:p text:style-name="P86">30</text:p></table:table-cell></table:table-row><table:table-row><table:table-cell table:style-name="Tableau4.A1" office:value-type="string"><text:p text:style-name="P84">Misdaad en terrorisme</text:p></table:table-cell><table:table-cell table:style-name="Tableau4.B3" office:value-type="float" office:value="23"><text:p text:style-name="P86">23</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22"><text:p text:style-name="P86">22</text:p></table:table-cell><table:table-cell table:style-name="Tableau4.B3" office:value-type="float" office:value="20"><text:p text:style-name="P86">20</text:p></table:table-cell><table:table-cell table:style-name="Tableau4.B3" office:value-type="float" office:value="25"><text:p text:style-name="P86">25</text:p></table:table-cell><table:table-cell table:style-name="Tableau4.B3" office:value-type="float" office:value="18"><text:p text:style-name="P86">18</text:p></table:table-cell><table:table-cell table:style-name="Tableau4.B3" office:value-type="float" office:value="23"><text:p text:style-name="P86">23</text:p></table:table-cell><table:table-cell table:style-name="Tableau4.B3" office:value-type="float" office:value="21"><text:p text:style-name="P86">21</text:p></table:table-cell><table:table-cell table:style-name="Tableau4.B3" office:value-type="float" office:value="25"><text:p text:style-name="P86">25</text:p></table:table-cell><table:table-cell table:style-name="Tableau4.B3" office:value-type="float" office:value="26"><text:p text:style-name="P86">26</text:p></table:table-cell><table:table-cell table:style-name="Tableau4.B3" office:value-type="float" office:value="23"><text:p text:style-name="P86">23</text:p></table:table-cell><table:table-cell table:style-name="Tableau4.B3" office:value-type="float" office:value="22"><text:p text:style-name="P86">22</text:p></table:table-cell><table:table-cell table:style-name="Tableau4.B3" office:value-type="float" office:value="20"><text:p text:style-name="P86">20</text:p></table:table-cell><table:table-cell table:style-name="Tableau4.B3" office:value-type="float" office:value="11"><text:p text:style-name="P86">11</text:p></table:table-cell><table:table-cell table:style-name="Tableau4.B3" office:value-type="float" office:value="10"><text:p text:style-name="P86">10</text:p></table:table-cell><table:table-cell table:style-name="Tableau4.B3" office:value-type="float" office:value="23"><text:p text:style-name="P86">23</text:p></table:table-cell><table:table-cell table:style-name="Tableau4.B3" office:value-type="float" office:value="24"><text:p text:style-name="P86">24</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24"><text:p text:style-name="P86">24</text:p></table:table-cell><table:table-cell table:style-name="Tableau4.B3" office:value-type="float" office:value="21"><text:p text:style-name="P86">21</text:p></table:table-cell><table:table-cell table:style-name="Tableau4.B3" office:value-type="float" office:value="18"><text:p text:style-name="P86">18</text:p></table:table-cell><table:table-cell table:style-name="Tableau4.B3" office:value-type="float" office:value="13"><text:p text:style-name="P86">13</text:p></table:table-cell><table:table-cell table:style-name="Tableau4.B3" office:value-type="float" office:value="18"><text:p text:style-name="P86">18</text:p></table:table-cell><table:table-cell table:style-name="Tableau4.B3" office:value-type="float" office:value="18"><text:p text:style-name="P86">18</text:p></table:table-cell><table:table-cell table:style-name="Tableau4.B3" office:value-type="float" office:value="24"><text:p text:style-name="P86">24</text:p></table:table-cell><table:table-cell table:style-name="Tableau4.B3" office:value-type="float" office:value="40"><text:p text:style-name="P86">40</text:p></table:table-cell></table:table-row><table:table-row><table:table-cell table:style-name="Tableau4.A1" office:value-type="string"><text:p text:style-name="P84">Onvoldoende economische groei</text:p></table:table-cell><table:table-cell table:style-name="Tableau4.B3" office:value-type="float" office:value="22"><text:p text:style-name="P86">22</text:p></table:table-cell><table:table-cell table:style-name="Tableau4.B3" office:value-type="float" office:value="25"><text:p text:style-name="P86">25</text:p></table:table-cell><table:table-cell table:style-name="Tableau4.B3" office:value-type="float" office:value="25"><text:p text:style-name="P86">25</text:p></table:table-cell><table:table-cell table:style-name="Tableau4.B3" office:value-type="float" office:value="20"><text:p text:style-name="P86">20</text:p></table:table-cell><table:table-cell table:style-name="Tableau4.B3" office:value-type="float" office:value="11"><text:p text:style-name="P86">11</text:p></table:table-cell><table:table-cell table:style-name="Tableau4.B3" office:value-type="float" office:value="24"><text:p text:style-name="P86">24</text:p></table:table-cell><table:table-cell table:style-name="Tableau4.B3" office:value-type="float" office:value="26"><text:p text:style-name="P86">26</text:p></table:table-cell><table:table-cell table:style-name="Tableau4.B3" office:value-type="float" office:value="10"><text:p text:style-name="P86">10</text:p></table:table-cell><table:table-cell table:style-name="Tableau4.B3" office:value-type="float" office:value="32"><text:p text:style-name="P86">32</text:p></table:table-cell><table:table-cell table:style-name="Tableau4.B3" office:value-type="float" office:value="17"><text:p text:style-name="P86">17</text:p></table:table-cell><table:table-cell table:style-name="Tableau4.B3" office:value-type="float" office:value="20"><text:p text:style-name="P86">20</text:p></table:table-cell><table:table-cell table:style-name="Tableau4.B3" office:value-type="float" office:value="26"><text:p text:style-name="P86">26</text:p></table:table-cell><table:table-cell table:style-name="Tableau4.B3" office:value-type="float" office:value="29"><text:p text:style-name="P86">29</text:p></table:table-cell><table:table-cell table:style-name="Tableau4.B3" office:value-type="float" office:value="21"><text:p text:style-name="P86">21</text:p></table:table-cell><table:table-cell table:style-name="Tableau4.B3" office:value-type="float" office:value="26"><text:p text:style-name="P86">26</text:p></table:table-cell><table:table-cell table:style-name="Tableau4.B3" office:value-type="float" office:value="16"><text:p text:style-name="P86">16</text:p></table:table-cell><table:table-cell table:style-name="Tableau4.B3" office:value-type="float" office:value="17"><text:p text:style-name="P86">17</text:p></table:table-cell><table:table-cell table:style-name="Tableau4.B3" office:value-type="float" office:value="26"><text:p text:style-name="P86">26</text:p></table:table-cell><table:table-cell table:style-name="Tableau4.B3" office:value-type="float" office:value="25"><text:p text:style-name="P86">25</text:p></table:table-cell><table:table-cell table:style-name="Tableau4.B3" office:value-type="float" office:value="11"><text:p text:style-name="P86">11</text:p></table:table-cell><table:table-cell table:style-name="Tableau4.B3" office:value-type="float" office:value="23"><text:p text:style-name="P86">23</text:p></table:table-cell><table:table-cell table:style-name="Tableau4.B3" office:value-type="float" office:value="13"><text:p text:style-name="P86">13</text:p></table:table-cell><table:table-cell table:style-name="Tableau4.B3" office:value-type="float" office:value="22"><text:p text:style-name="P86">22</text:p></table:table-cell><table:table-cell table:style-name="Tableau4.B3" office:value-type="float" office:value="26"><text:p text:style-name="P86">26</text:p></table:table-cell><table:table-cell table:style-name="Tableau4.B3" office:value-type="float" office:value="24"><text:p text:style-name="P86">24</text:p></table:table-cell><table:table-cell table:style-name="Tableau4.B3" office:value-type="float" office:value="28"><text:p text:style-name="P86">28</text:p></table:table-cell><table:table-cell table:style-name="Tableau4.B3" office:value-type="float" office:value="23"><text:p text:style-name="P86">23</text:p></table:table-cell><table:table-cell table:style-name="Tableau4.B3" office:value-type="float" office:value="16"><text:p text:style-name="P86">16</text:p></table:table-cell></table:table-row><table:table-row><table:table-cell table:style-name="Tableau4.A1" office:value-type="string"><text:p text:style-name="P84">Con<text:span text:style-name="T16"> fli</text:span> cts in het Midden-Oosten</text:p></table:table-cell><table:table-cell table:style-name="Tableau4.B3" office:value-type="float" office:value="21"><text:p text:style-name="P86">21</text:p></table:table-cell><table:table-cell table:style-name="Tableau4.B3" office:value-type="float" office:value="23"><text:p text:style-name="P86">23</text:p></table:table-cell><table:table-cell table:style-name="Tableau4.B3" office:value-type="float" office:value="25"><text:p text:style-name="P86">25</text:p></table:table-cell><table:table-cell table:style-name="Tableau4.B3" office:value-type="float" office:value="20"><text:p text:style-name="P86">20</text:p></table:table-cell><table:table-cell table:style-name="Tableau4.B3" office:value-type="float" office:value="29"><text:p text:style-name="P86">29</text:p></table:table-cell><table:table-cell table:style-name="Tableau4.B3" office:value-type="float" office:value="19"><text:p text:style-name="P86">19</text:p></table:table-cell><table:table-cell table:style-name="Tableau4.B3" office:value-type="float" office:value="14"><text:p text:style-name="P86">14</text:p></table:table-cell><table:table-cell table:style-name="Tableau4.B3" office:value-type="float" office:value="22"><text:p text:style-name="P86">22</text:p></table:table-cell><table:table-cell table:style-name="Tableau4.B3" office:value-type="float" office:value="21"><text:p text:style-name="P86">21</text:p></table:table-cell><table:table-cell table:style-name="Tableau4.B3" office:value-type="float" office:value="24"><text:p text:style-name="P86">24</text:p></table:table-cell><table:table-cell table:style-name="Tableau4.B3" office:value-type="float" office:value="22"><text:p text:style-name="P86">22</text:p></table:table-cell><table:table-cell table:style-name="Tableau4.B3" office:value-type="float" office:value="18"><text:p text:style-name="P86">18</text:p></table:table-cell><table:table-cell table:style-name="Tableau4.B3" office:value-type="float" office:value="24"><text:p text:style-name="P86">24</text:p></table:table-cell><table:table-cell table:style-name="Tableau4.B3" office:value-type="float" office:value="21"><text:p text:style-name="P86">21</text:p></table:table-cell><table:table-cell table:style-name="Tableau4.B3" office:value-type="float" office:value="16"><text:p text:style-name="P86">16</text:p></table:table-cell><table:table-cell table:style-name="Tableau4.B3" office:value-type="float" office:value="22"><text:p text:style-name="P86">22</text:p></table:table-cell><table:table-cell table:style-name="Tableau4.B3" office:value-type="float" office:value="17"><text:p text:style-name="P86">17</text:p></table:table-cell><table:table-cell table:style-name="Tableau4.B3" office:value-type="float" office:value="16"><text:p text:style-name="P86">16</text:p></table:table-cell><table:table-cell table:style-name="Tableau4.B3" office:value-type="float" office:value="15"><text:p text:style-name="P86">15</text:p></table:table-cell><table:table-cell table:style-name="Tableau4.B3" office:value-type="float" office:value="28"><text:p text:style-name="P86">28</text:p></table:table-cell><table:table-cell table:style-name="Tableau4.B3" office:value-type="float" office:value="15"><text:p text:style-name="P86">15</text:p></table:table-cell><table:table-cell table:style-name="Tableau4.B3" office:value-type="float" office:value="19"><text:p text:style-name="P86">19</text:p></table:table-cell><table:table-cell table:style-name="Tableau4.B3" office:value-type="float" office:value="26"><text:p text:style-name="P86">26</text:p></table:table-cell><table:table-cell table:style-name="Tableau4.B3" office:value-type="float" office:value="18"><text:p text:style-name="P86">18</text:p></table:table-cell><table:table-cell table:style-name="Tableau4.B3" office:value-type="float" office:value="23"><text:p text:style-name="P86">23</text:p></table:table-cell><table:table-cell table:style-name="Tableau4.B3" office:value-type="float" office:value="16"><text:p text:style-name="P86">16</text:p></table:table-cell><table:table-cell table:style-name="Tableau4.B3" office:value-type="float" office:value="17"><text:p text:style-name="P86">17</text:p></table:table-cell><table:table-cell table:style-name="Tableau4.B3" office:value-type="float" office:value="20"><text:p text:style-name="P86">20</text:p></table:table-cell></table:table-row><table:table-row><table:table-cell table:style-name="Tableau4.A1" office:value-type="string"><text:p text:style-name="P84">Sociale ongelijkheid</text:p></table:table-cell><table:table-cell table:style-name="Tableau4.B3" office:value-type="float" office:value="18"><text:p text:style-name="P86">18</text:p></table:table-cell><table:table-cell table:style-name="Tableau4.B3" office:value-type="float" office:value="22"><text:p text:style-name="P86">22</text:p></table:table-cell><table:table-cell table:style-name="Tableau4.B3" office:value-type="float" office:value="23"><text:p text:style-name="P86">23</text:p></table:table-cell><table:table-cell table:style-name="Tableau4.B3" office:value-type="float" office:value="13"><text:p text:style-name="P86">13</text:p></table:table-cell><table:table-cell table:style-name="Tableau4.B3" office:value-type="float" office:value="15"><text:p text:style-name="P86">15</text:p></table:table-cell><table:table-cell table:style-name="Tableau4.B3" office:value-type="float" office:value="21"><text:p text:style-name="P86">21</text:p></table:table-cell><table:table-cell table:style-name="Tableau4.B3" office:value-type="float" office:value="24"><text:p text:style-name="P86">24</text:p></table:table-cell><table:table-cell table:style-name="Tableau4.B3" office:value-type="float" office:value="9"><text:p text:style-name="P86">9</text:p></table:table-cell><table:table-cell table:style-name="Tableau4.B3" office:value-type="float" office:value="18"><text:p text:style-name="P86">18</text:p></table:table-cell><table:table-cell table:style-name="Tableau4.B3" office:value-type="float" office:value="17"><text:p text:style-name="P86">17</text:p></table:table-cell><table:table-cell table:style-name="Tableau4.B3" office:value-type="float" office:value="18"><text:p text:style-name="P86">18</text:p></table:table-cell><table:table-cell table:style-name="Tableau4.B3" office:value-type="float" office:value="16"><text:p text:style-name="P86">16</text:p></table:table-cell><table:table-cell table:style-name="Tableau4.B3" office:value-type="float" office:value="18"><text:p text:style-name="P86">18</text:p></table:table-cell><table:table-cell table:style-name="Tableau4.B3" office:value-type="float" office:value="17"><text:p text:style-name="P86">17</text:p></table:table-cell><table:table-cell table:style-name="Tableau4.B3" office:value-type="float" office:value="20"><text:p text:style-name="P86">20</text:p></table:table-cell><table:table-cell table:style-name="Tableau4.B3" office:value-type="float" office:value="17"><text:p text:style-name="P86">17</text:p></table:table-cell><table:table-cell table:style-name="Tableau4.B3" office:value-type="float" office:value="21"><text:p text:style-name="P86">21</text:p></table:table-cell><table:table-cell table:style-name="Tableau4.B3" office:value-type="float" office:value="20"><text:p text:style-name="P86">20</text:p></table:table-cell><table:table-cell table:style-name="Tableau4.B3" office:value-type="float" office:value="17"><text:p text:style-name="P86">17</text:p></table:table-cell><table:table-cell table:style-name="Tableau4.B3" office:value-type="float" office:value="15"><text:p text:style-name="P86">15</text:p></table:table-cell><table:table-cell table:style-name="Tableau4.B3" office:value-type="float" office:value="24"><text:p text:style-name="P86">24</text:p></table:table-cell><table:table-cell table:style-name="Tableau4.B3" office:value-type="float" office:value="14"><text:p text:style-name="P86">14</text:p></table:table-cell><table:table-cell table:style-name="Tableau4.B3" office:value-type="float" office:value="18"><text:p text:style-name="P86">18</text:p></table:table-cell><table:table-cell table:style-name="Tableau4.B3" office:value-type="float" office:value="16"><text:p text:style-name="P86">16</text:p></table:table-cell><table:table-cell table:style-name="Tableau4.B3" office:value-type="float" office:value="14"><text:p text:style-name="P86">14</text:p></table:table-cell><table:table-cell table:style-name="Tableau4.B3" office:value-type="float" office:value="24"><text:p text:style-name="P86">24</text:p></table:table-cell><table:table-cell table:style-name="Tableau4.B3" office:value-type="float" office:value="19"><text:p text:style-name="P86">19</text:p></table:table-cell><table:table-cell table:style-name="Tableau4.B3" office:value-type="float" office:value="17"><text:p text:style-name="P86">17</text:p></table:table-cell></table:table-row><table:table-row><table:table-cell table:style-name="Tableau4.A1" office:value-type="string"><text:p text:style-name="P84">Desinformatie en manipulatie van informatie</text:p></table:table-cell><table:table-cell table:style-name="Tableau4.B3" office:value-type="float" office:value="14"><text:p text:style-name="P86">14</text:p></table:table-cell><table:table-cell table:style-name="Tableau4.B3" office:value-type="float" office:value="10"><text:p text:style-name="P86">10</text:p></table:table-cell><table:table-cell table:style-name="Tableau4.B3" office:value-type="float" office:value="21"><text:p text:style-name="P86">21</text:p></table:table-cell><table:table-cell table:style-name="Tableau4.B3" office:value-type="float" office:value="19"><text:p text:style-name="P86">19</text:p></table:table-cell><table:table-cell table:style-name="Tableau4.B3" office:value-type="float" office:value="10"><text:p text:style-name="P86">10</text:p></table:table-cell><table:table-cell table:style-name="Tableau4.B3" office:value-type="float" office:value="11"><text:p text:style-name="P86">11</text:p></table:table-cell><table:table-cell table:style-name="Tableau4.B3" office:value-type="float" office:value="19"><text:p text:style-name="P86">19</text:p></table:table-cell><table:table-cell table:style-name="Tableau4.B3" office:value-type="float" office:value="13"><text:p text:style-name="P86">13</text:p></table:table-cell><table:table-cell table:style-name="Tableau4.B3" office:value-type="float" office:value="14"><text:p text:style-name="P86">14</text:p></table:table-cell><table:table-cell table:style-name="Tableau4.B3" office:value-type="float" office:value="18"><text:p text:style-name="P86">18</text:p></table:table-cell><table:table-cell table:style-name="Tableau4.B3" office:value-type="float" office:value="12"><text:p text:style-name="P86">12</text:p></table:table-cell><table:table-cell table:style-name="Tableau4.B3" office:value-type="float" office:value="17"><text:p text:style-name="P86">17</text:p></table:table-cell><table:table-cell table:style-name="Tableau4.B3" office:value-type="float" office:value="10"><text:p text:style-name="P86">10</text:p></table:table-cell><table:table-cell table:style-name="Tableau4.B3" office:value-type="float" office:value="14"><text:p text:style-name="P86">14</text:p></table:table-cell><table:table-cell table:style-name="Tableau4.B3" office:value-type="float" office:value="22"><text:p text:style-name="P86">22</text:p></table:table-cell><table:table-cell table:style-name="Tableau4.B3" office:value-type="float" office:value="19"><text:p text:style-name="P86">19</text:p></table:table-cell><table:table-cell table:style-name="Tableau4.B3" office:value-type="float" office:value="17"><text:p text:style-name="P86">17</text:p></table:table-cell><table:table-cell table:style-name="Tableau4.B3" office:value-type="float" office:value="8"><text:p text:style-name="P86">8</text:p></table:table-cell><table:table-cell table:style-name="Tableau4.B3" office:value-type="float" office:value="12"><text:p text:style-name="P86">12</text:p></table:table-cell><table:table-cell table:style-name="Tableau4.B3" office:value-type="float" office:value="11"><text:p text:style-name="P86">11</text:p></table:table-cell><table:table-cell table:style-name="Tableau4.B3" office:value-type="float" office:value="11"><text:p text:style-name="P86">11</text:p></table:table-cell><table:table-cell table:style-name="Tableau4.B3" office:value-type="float" office:value="22"><text:p text:style-name="P86">22</text:p></table:table-cell><table:table-cell table:style-name="Tableau4.B3" office:value-type="float" office:value="11"><text:p text:style-name="P86">11</text:p></table:table-cell><table:table-cell table:style-name="Tableau4.B3" office:value-type="float" office:value="26"><text:p text:style-name="P86">26</text:p></table:table-cell><table:table-cell table:style-name="Tableau4.B3" office:value-type="float" office:value="19"><text:p text:style-name="P86">19</text:p></table:table-cell><table:table-cell table:style-name="Tableau4.B3" office:value-type="float" office:value="17"><text:p text:style-name="P86">17</text:p></table:table-cell><table:table-cell table:style-name="Tableau4.B3" office:value-type="float" office:value="12"><text:p text:style-name="P86">12</text:p></table:table-cell><table:table-cell table:style-name="Tableau4.B3" office:value-type="float" office:value="13"><text:p text:style-name="P86">13</text:p></table:table-cell></table:table-row><table:table-row><table:table-cell table:style-name="Tableau4.A1" office:value-type="string"><text:p text:style-name="P84">Impact van digitale technologieën op de samenleving</text:p></table:table-cell><table:table-cell table:style-name="Tableau4.B3" office:value-type="float" office:value="8"><text:p text:style-name="P86">8</text:p></table:table-cell><table:table-cell table:style-name="Tableau4.B3" office:value-type="float" office:value="9"><text:p text:style-name="P86">9</text:p></table:table-cell><table:table-cell table:style-name="Tableau4.B3" office:value-type="float" office:value="7"><text:p text:style-name="P86">7</text:p></table:table-cell><table:table-cell table:style-name="Tableau4.B3" office:value-type="float" office:value="8"><text:p text:style-name="P86">8</text:p></table:table-cell><table:table-cell table:style-name="Tableau4.B3" office:value-type="float" office:value="11"><text:p text:style-name="P86">11</text:p></table:table-cell><table:table-cell table:style-name="Tableau4.B3" office:value-type="float" office:value="8"><text:p text:style-name="P86">8</text:p></table:table-cell><table:table-cell table:style-name="Tableau4.B3" office:value-type="float" office:value="11"><text:p text:style-name="P86">11</text:p></table:table-cell><table:table-cell table:style-name="Tableau4.B3" office:value-type="float" office:value="9"><text:p text:style-name="P86">9</text:p></table:table-cell><table:table-cell table:style-name="Tableau4.B3" office:value-type="float" office:value="4"><text:p text:style-name="P86">4</text:p></table:table-cell><table:table-cell table:style-name="Tableau4.B3" office:value-type="float" office:value="7"><text:p text:style-name="P86">7</text:p></table:table-cell><table:table-cell table:style-name="Tableau4.B3" office:value-type="float" office:value="9"><text:p text:style-name="P86">9</text:p></table:table-cell><table:table-cell table:style-name="Tableau4.B3" office:value-type="float" office:value="12"><text:p text:style-name="P86">12</text:p></table:table-cell><table:table-cell table:style-name="Tableau4.B3" office:value-type="float" office:value="9"><text:p text:style-name="P86">9</text:p></table:table-cell><table:table-cell table:style-name="Tableau4.B3" office:value-type="float" office:value="13"><text:p text:style-name="P86">13</text:p></table:table-cell><table:table-cell table:style-name="Tableau4.B3" office:value-type="float" office:value="6"><text:p text:style-name="P86">6</text:p></table:table-cell><table:table-cell table:style-name="Tableau4.B3" office:value-type="float" office:value="7"><text:p text:style-name="P86">7</text:p></table:table-cell><table:table-cell table:style-name="Tableau4.B3" office:value-type="float" office:value="17"><text:p text:style-name="P86">17</text:p></table:table-cell><table:table-cell table:style-name="Tableau4.B3" office:value-type="float" office:value="7"><text:p text:style-name="P86">7</text:p></table:table-cell><table:table-cell table:style-name="Tableau4.B3" office:value-type="float" office:value="17"><text:p text:style-name="P86">17</text:p></table:table-cell><table:table-cell table:style-name="Tableau4.B3" office:value-type="float" office:value="10"><text:p text:style-name="P86">10</text:p></table:table-cell><table:table-cell table:style-name="Tableau4.B3" office:value-type="float" office:value="9"><text:p text:style-name="P86">9</text:p></table:table-cell><table:table-cell table:style-name="Tableau4.B3" office:value-type="float" office:value="9"><text:p text:style-name="P86">9</text:p></table:table-cell><table:table-cell table:style-name="Tableau4.B3" office:value-type="float" office:value="8"><text:p text:style-name="P86">8</text:p></table:table-cell><table:table-cell table:style-name="Tableau4.B3" office:value-type="float" office:value="9"><text:p text:style-name="P86">9</text:p></table:table-cell><table:table-cell table:style-name="Tableau4.B3" office:value-type="float" office:value="14"><text:p text:style-name="P86">14</text:p></table:table-cell><table:table-cell table:style-name="Tableau4.B3" office:value-type="float" office:value="13"><text:p text:style-name="P86">13</text:p></table:table-cell><table:table-cell table:style-name="Tableau4.B3" office:value-type="float" office:value="7"><text:p text:style-name="P86">7</text:p></table:table-cell><table:table-cell table:style-name="Tableau4.B3" office:value-type="float" office:value="8"><text:p text:style-name="P86">8</text:p></table:table-cell></table:table-row></table:table><text:p text:style-name="P13"/></draw:text-box></draw:frame>Sociaal-demografische verschillen blijven relatief beperkt, hoewel leeftijd consequent bepalend is voor de perceptie van de belangrijkste uitdagingen van de EU </text:p>
        <text:p text:style-name="P26">Vergeleken met de waargenomen verschillen tussen de lidstaten blijven de sociaaldemografische verschillen relatief bescheiden. In de meeste groepen stellen de Europeanen in grote lijnen dezelfde hiërarchie van uitdagingen vast, waarbij de kosten van levensonderhoud, de oorlog in Oekraïne en irreguliere migratie consequent een van de meest genoemde kwesties zijn. Dit wijst erop dat de belangrijkste uitdagingen waarmee de Europese Unie wordt geconfronteerd, breed worden gedeeld onder de bevolking, ongeacht geslacht, onderwijsachtergrond of woonplaats. </text:p>
        <text:p text:style-name="P26">Leeftijd komt desalniettemin naar voren als het sociaal-demografische kenmerk dat percepties het meest consequent onderscheidt. Oudere respondenten leggen meer nadruk op geopolitieke en veiligheidsgerelateerde kwesties. 55-plussers hebben aanzienlijk meer kans dan jongere Europeanen om de oorlog in Oekraïne als een van de belangrijkste uitdagingen van de EU te beschouwen (42 %, tegenover 25 % onder beide respondenten van 15-24 jaar en 25-39 jaar). Ze noemen ook vaker irreguliere migratie (38 % vs. 22 % van de 15-24-jarigen), veiligheid en defensie (28 % tegenover 20 %) en conflicten in het Midden-Oosten (24 % tegenover 18 %). </text:p>
        <text:p text:style-name="P26">Jongere Europeanen leggen meer nadruk op maatschappelijke uitdagingen. Respondenten van 15-24 jaar maken vaker melding van sociale ongelijkheden (24 %, tegenover 16 % bij 55-plussers) en de impact van digitale technologieën op de samenleving (11 %, tegenover 6 % bij de oudste respondenten). De klimaatverandering blijft ook iets prominenter aanwezig bij oudere volwassenen en ouderen in de werkende leeftijd (32 % van de 55-plussers, tegenover 24 % van de respondenten in de leeftijd van 25-39 jaar), wat suggereert dat milieuzorgen nu veel verder reiken dan jongere generaties. </text:p>
        <text:p text:style-name="P26">De kosten van levensonderhoud vallen op door de opmerkelijke consistentie van bezorgdheid die het genereert over de hele bevolking. Ongeveer vier op de tien respondenten noemt het ongeacht geslacht, beroep, samenstelling van het huishouden of frequentie van het gebruik van sociale media, met slechts beperkte verschillen tussen leeftijdsgroepen (variërend van 36 % onder 55-plussers tot 43 % onder 40-54-plussers). Deze brede consensus versterkt haar positie als de dominante uitdaging <text:soft-page-break/>waarmee de Europese Unie momenteel wordt geconfronteerd. </text:p>
        <text:p text:style-name="P26">Met name respondenten die erop vertrouwen dat de EU de veiligheid en defensie versterkt, zullen de oorlog in Oekraïne, klimaatverandering en veiligheid en defensie eerder als ma of uitdagingen aanmerken. Omgekeerd leggen degenen die de EU niet vertrouwen meer nadruk op de kosten van levensonderhoud en irreguliere migratie. Dit wijst erop dat vertrouwen in de rol van de EU op het gebied van veiligheid en defensie verband houdt met verschillende percepties van de uitdagingen waarmee de Europese Unie wordt geconfronteerd. </text:p>
        <text:p text:style-name="P26"/>
        <text:h text:style-name="P20" text:outline-level="2"><text:bookmark-start text:name="__RefHeading___Toc4080_3967327191"/>5.2 Prioriteiten die Europeanen van de EU verwachten <text:bookmark-end text:name="__RefHeading___Toc4080_3967327191"/></text:h>
        <text:p text:style-name="P55">Irreguliere migratie en veiligheid en defensie staan bovenaan de prioriteiten die de EU moet aanpakken, in een strak gegroepeerde rangschikking </text:p>
        <text:p text:style-name="P26">Op de vraag welke gebieden de EU als prioriteit moet behandelen, geven de Europeanen de hoogste prioriteit aan irreguliere migratie (25 %) en veiligheid en defensie (24 %). Klimaatverandering en milieu (21 %) en de oorlog in Oekraïne (20 %) volgen op de voet en bevestigen dat de belangrijkste prioriteiten die van de EU worden verwacht, interne druk, bezorgdheid over externe veiligheid en milieu-uitdagingen op lange termijn combineren. </text:p>
        <text:p text:style-name="P26">In vergelijking met de vorige vraag over de belangrijkste uitdagingen waarmee de EU wordt geconfronteerd, is de rangschikking nauwer gegroepeerd. Geen enkele kwestie domineert duidelijk de prioriteitenlijst. Dit wijst erop dat de Europeanen niet verwachten dat de EU zich alleen op één belangrijk gebied concentreert, maar dat zij tegelijkertijd op verschillende belangrijke beleidsgebieden optreedt. </text:p>
        <text:p text:style-name="P26"><draw:g text:anchor-type="paragraph" draw:z-index="18" draw:name="Objet de groupe 19" draw:style-name="gr2"><draw:path draw:style-name="gr80" draw:text-style-name="P91"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4" svg:width="0.269cm" svg:height="0.309cm" svg:x="14.139cm" svg:y="5.676cm"><draw:text-box><text:p text:style-name="P92"><text:span text:style-name="T104">25</text:span></text:p></draw:text-box></draw:frame><draw:frame draw:style-name="gr89" draw:text-style-name="P93" svg:width="0.267cm" svg:height="0.313cm" svg:x="13.864cm" svg:y="6.044cm"><draw:text-box><text:p text:style-name="P92"><text:span text:style-name="T84">24</text:span></text:p></draw:text-box></draw:frame><draw:frame draw:style-name="gr90" draw:text-style-name="P94" svg:width="0.267cm" svg:height="0.309cm" svg:x="13.035cm" svg:y="6.406cm"><draw:text-box><text:p text:style-name="P92"><text:span text:style-name="T104">21</text:span></text:p></draw:text-box></draw:frame><draw:frame draw:style-name="gr88" draw:text-style-name="P94" svg:width="0.269cm" svg:height="0.309cm" svg:x="12.758cm" svg:y="6.764cm"><draw:text-box><text:p text:style-name="P92"><text:span text:style-name="T104">20</text:span></text:p></draw:text-box></draw:frame><draw:frame draw:style-name="gr91" draw:text-style-name="P94" svg:width="0.251cm" svg:height="0.309cm" svg:x="12.208cm" svg:y="7.133cm"><draw:text-box><text:p text:style-name="P92"><text:span text:style-name="T104">1</text:span></text:p></draw:text-box></draw:frame><draw:frame draw:style-name="gr91" draw:text-style-name="P94" svg:width="0.251cm" svg:height="0.309cm" svg:x="12.208cm" svg:y="7.493cm"><draw:text-box><text:p text:style-name="P92"><text:span text:style-name="T104">1</text:span></text:p></draw:text-box></draw:frame><draw:frame draw:style-name="gr90" draw:text-style-name="P94" svg:width="0.267cm" svg:height="0.309cm" svg:x="11.381cm" svg:y="7.865cm"><draw:text-box><text:p text:style-name="P92"><text:span text:style-name="T104">15</text:span></text:p></draw:text-box></draw:frame><draw:frame draw:style-name="gr90" draw:text-style-name="P94" svg:width="0.267cm" svg:height="0.309cm" svg:x="11.105cm" svg:y="8.225cm"><draw:text-box><text:p text:style-name="P92"><text:span text:style-name="T104">14</text:span></text:p></draw:text-box></draw:frame><draw:frame draw:style-name="gr88" draw:text-style-name="P94" svg:width="0.269cm" svg:height="0.309cm" svg:x="10.275cm" svg:y="8.581cm"><draw:text-box><text:p text:style-name="P92"><text:span text:style-name="T104">11</text:span></text:p></draw:text-box></draw:frame><draw:frame draw:style-name="gr88" draw:text-style-name="P94" svg:width="0.269cm" svg:height="0.309cm" svg:x="10.275cm" svg:y="8.951cm"><draw:text-box><text:p text:style-name="P92"><text:span text:style-name="T104">11</text:span></text:p></draw:text-box></draw:frame><draw:frame draw:style-name="gr92" draw:text-style-name="P93" svg:width="0.255cm" svg:height="0.479cm" svg:x="9.723cm" svg:y="9.308cm"><draw:text-box><text:p/></draw:text-box></draw:frame><draw:frame draw:style-name="gr93" draw:text-style-name="P94" svg:width="0.253cm" svg:height="0.479cm" svg:x="9.723cm" svg:y="9.669cm"><draw:text-box><text:p/></draw:text-box></draw:frame><draw:frame draw:style-name="gr94" draw:text-style-name="P94" svg:width="0.251cm" svg:height="0.479cm" svg:x="9.447cm" svg:y="10.041cm"><draw:text-box><text:p/></draw:text-box></draw:frame><draw:frame draw:style-name="gr95" draw:text-style-name="P94" svg:width="0.253cm" svg:height="0.309cm" svg:x="8.895cm" svg:y="10.398cm"><draw:text-box><text:p text:style-name="P92"><text:span text:style-name="T104">6</text:span></text:p></draw:text-box></draw:frame><draw:frame draw:style-name="gr91" draw:text-style-name="P94" svg:width="0.251cm" svg:height="0.309cm" svg:x="8.345cm" svg:y="10.756cm"><draw:text-box><text:p text:style-name="P92"><text:span text:style-name="T104">4</text:span></text:p></draw:text-box></draw:frame><draw:frame draw:style-name="gr91" draw:text-style-name="P94" svg:width="0.251cm" svg:height="0.309cm" svg:x="7.793cm" svg:y="11.13cm"><draw:text-box><text:p text:style-name="P92"><text:span text:style-name="T104">2</text:span></text:p></draw:text-box></draw:frame><draw:frame draw:style-name="gr91" draw:text-style-name="P94" svg:width="0.251cm" svg:height="0.309cm" svg:x="7.518cm" svg:y="11.488cm"><draw:text-box><text:p text:style-name="P92"><text:span text:style-name="T104">1</text:span></text:p></draw:text-box></draw:frame><draw:frame draw:style-name="gr91" draw:text-style-name="P94" svg:width="0.251cm" svg:height="0.309cm" svg:x="7.518cm" svg:y="11.846cm"><draw:text-box><text:p text:style-name="P92"><text:span text:style-name="T104">1</text:span></text:p></draw:text-box></draw:frame><draw:frame draw:style-name="gr91" draw:text-style-name="P94" svg:width="0.251cm" svg:height="0.309cm" svg:x="7.793cm" svg:y="12.216cm"><draw:text-box><text:p text:style-name="P92"><text:span text:style-name="T104">2</text:span></text:p></draw:text-box></draw:frame><draw:frame draw:style-name="gr96" draw:text-style-name="P94" svg:width="2.005cm" svg:height="0.309cm" svg:x="5.052cm" svg:y="5.649cm"><draw:text-box><text:p text:style-name="P92"><text:span text:style-name="T105">Irreguliere migratie</text:span></text:p></draw:text-box></draw:frame><draw:frame draw:style-name="gr97" draw:text-style-name="P93" svg:width="2.313cm" svg:height="0.313cm" svg:x="4.847cm" svg:y="6.004cm"><draw:text-box><text:p text:style-name="P92"><text:span text:style-name="T106">Veiligheid en defensie</text:span></text:p></draw:text-box></draw:frame><draw:frame draw:style-name="gr98" draw:text-style-name="P94" svg:width="3.551cm" svg:height="0.309cm" svg:x="3.598cm" svg:y="6.38cm"><draw:text-box><text:p text:style-name="P92"><text:span text:style-name="T105">Klimaatverandering en milieu</text:span></text:p></draw:text-box></draw:frame><draw:frame draw:style-name="gr99" draw:text-style-name="P94" svg:width="2.273cm" svg:height="0.309cm" svg:x="5.053cm" svg:y="6.738cm"><draw:text-box><text:p text:style-name="P92"><text:span text:style-name="T105">De oorlog in Oekraïne</text:span></text:p></draw:text-box></draw:frame><draw:frame draw:style-name="gr100" draw:text-style-name="P94" svg:width="3.373cm" svg:height="0.309cm" svg:x="4.023cm" svg:y="7.108cm"><draw:text-box><text:p text:style-name="P92"><text:span text:style-name="T105">Economie en overheidsfinanciën</text:span></text:p></draw:text-box></draw:frame><draw:frame draw:style-name="gr101" draw:text-style-name="P119" svg:width="4.352cm" svg:height="0.309cm" svg:x="3.625cm" svg:y="7.466cm"><draw:text-box><text:p text:style-name="P118"><text:span text:style-name="T105">Banen, sociale gelijkheid en vaardigheden</text:span></text:p></draw:text-box></draw:frame><draw:frame draw:style-name="gr102" draw:text-style-name="P94" svg:width="4.79cm" svg:height="0.309cm" svg:x="2.222cm" svg:y="7.84cm"><draw:text-box><text:p text:style-name="P92"><text:span text:style-name="T105">Democratie, mensenrechten en de rechtsstaat</text:span></text:p></draw:text-box></draw:frame><draw:frame draw:style-name="gr103" draw:text-style-name="P94" svg:width="0.78cm" svg:height="0.309cm" svg:x="6.29cm" svg:y="8.196cm"><draw:text-box><text:p text:style-name="P92"><text:span text:style-name="T105">Energie</text:span></text:p></draw:text-box></draw:frame><draw:frame draw:style-name="gr104" draw:text-style-name="P94" svg:width="3.271cm" svg:height="0.309cm" svg:x="4.004cm" svg:y="8.567cm"><draw:text-box><text:p text:style-name="P92"><text:span text:style-name="T105">Landbouw en voedselzekerheid</text:span></text:p></draw:text-box></draw:frame><draw:frame draw:style-name="gr105" draw:text-style-name="P94" svg:width="3.398cm" svg:height="0.309cm" svg:x="4.193cm" svg:y="8.927cm"><draw:text-box><text:p text:style-name="P92"><text:span text:style-name="T105">Conflicten in het Midden-Oosten</text:span></text:p></draw:text-box></draw:frame><draw:frame draw:style-name="gr106" draw:text-style-name="P93" svg:width="3.724cm" svg:height="0.313cm" svg:x="3.955cm" svg:y="9.292cm"><draw:text-box><text:p text:style-name="P92"><text:span text:style-name="T106">Industrie en concurrentievermogen</text:span></text:p></draw:text-box></draw:frame><draw:frame draw:style-name="gr107" draw:text-style-name="P94" svg:width="2.412cm" svg:height="0.309cm" svg:x="4.674cm" svg:y="9.657cm"><draw:text-box><text:p text:style-name="P92"><text:span text:style-name="T105">Onderwijs en opleiding</text:span></text:p></draw:text-box></draw:frame><draw:frame draw:style-name="gr108" draw:text-style-name="P94" svg:width="1.751cm" svg:height="0.309cm" svg:x="5.648cm" svg:y="10.015cm"><draw:text-box><text:p text:style-name="P92"><text:span text:style-name="T105">Volksgezondheid</text:span></text:p></draw:text-box></draw:frame><draw:frame draw:style-name="gr109" draw:text-style-name="P94" svg:width="5.527cm" svg:height="0.309cm" svg:x="2.854cm" svg:y="10.385cm"><draw:text-box><text:p text:style-name="P92"><text:span text:style-name="T105">Impact van digitale technologieën op de samenleving</text:span></text:p></draw:text-box></draw:frame><draw:frame draw:style-name="gr110" draw:text-style-name="P94" svg:width="0.742cm" svg:height="0.309cm" svg:x="6.417cm" svg:y="10.743cm"><draw:text-box><text:p text:style-name="P92"><text:span text:style-name="T105">Handel</text:span></text:p></draw:text-box></draw:frame><draw:frame draw:style-name="gr111" draw:text-style-name="P94" svg:width="2.599cm" svg:height="0.309cm" svg:x="4.457cm" svg:y="11.116cm"><draw:text-box><text:p text:style-name="P92"><text:span text:style-name="T105">Onderzoek en innovatie</text:span></text:p></draw:text-box></draw:frame><draw:frame draw:style-name="gr112" draw:text-style-name="P94" svg:width="0.809cm" svg:height="0.309cm" svg:x="6.389cm" svg:y="11.474cm"><draw:text-box><text:p text:style-name="P92"><text:span text:style-name="T105">Overige</text:span></text:p></draw:text-box></draw:frame><draw:frame draw:style-name="gr113" draw:text-style-name="P94" svg:width="0.569cm" svg:height="0.309cm" svg:x="6.436cm" svg:y="11.846cm"><draw:text-box><text:p text:style-name="P92"><text:span text:style-name="T105">Geen</text:span></text:p></draw:text-box></draw:frame><draw:frame draw:style-name="gr114" draw:text-style-name="P94" svg:width="1.262cm" svg:height="0.309cm" svg:x="5.791cm" svg:y="12.202cm"><draw:text-box><text:p text:style-name="P92"><text:span text:style-name="T105">Weet ik niet</text:span></text:p></draw:text-box></draw:frame><draw:frame draw:style-name="gr115" draw:text-style-name="P95" svg:width="11.173cm" svg:height="0.345cm" svg:x="0.388cm" svg:y="5.046cm"><draw:text-box><text:p text:style-name="P92"><text:span text:style-name="T107">Vraag 2 </text:span><text:span text:style-name="T79">Welke van de volgende gebieden zou de EU volgens u als prioriteit moeten behandelen?</text:span></text:p></draw:text-box></draw:frame><draw:frame draw:style-name="gr116" draw:text-style-name="P95" svg:width="2.354cm" svg:height="0.479cm" svg:x="9.938cm" svg:y="5.046cm"><draw:text-box><text:p/></draw:text-box></draw:frame><draw:frame draw:style-name="gr117" draw:text-style-name="P120" svg:width="0.743cm" svg:height="0.479cm" svg:x="0.388cm" svg:y="5.685cm"><draw:text-box><text:p/></draw:text-box></draw:frame></draw:g>Een tweede groep prioriteiten heeft betrekking op economische en sociale kwesties. Economie en overheidsfinanciën en banen, sociale gelijkheid en vaardigheden worden beide genoemd door 18% van de respondenten, terwijl democratie, mensenrechten en de rechtsstaat volgen op 15% en energie op 14%. Uit deze resultaten blijkt dat economische en sociale zorgen belangrijk blijven, ook al zijn ze minder prominent aanwezig dan in de vorige vraag over uitdagingen. Andere gebieden worden genoemd door kleinere aantallen Europeanen: landbouw en voedselzekerheid en conflicten in het Midden-Oosten worden beide genoemd met 11 %, gevolgd door industrie en concurrentievermogen, alsook onderwijs en opleiding (beide 9 %), volksgezondheid (8 %), de impact van digitale technologieën op de samenleving (6 %), handel (4 %) en onderzoek en innovatie (2 %). Al met al wijzen de resultaten op een brede maar geprioriteerde agenda, waarbij onmiddellijke geopolitieke en migratiekwesties lichtjes vooruitlopen op economische, institutionele en sectorale prioriteiten. </text:p>
        <text:p text:style-name="P26"/>
        <text:p text:style-name="P57">De nationale prioriteiten weerspiegelen in grote lijnen de belangrijkste uitdagingen die in elk land zijn vastgesteld, maar met enkele verschillen in nadruk </text:p>
        <text:p text:style-name="P26">Irreguliere migratie is de meest genoemde EU-prioriteit in Spanje (3 %), Cyprus (34%) en Griekenland (33%), en bereikt ook hoge niveaus in C<text:span text:style-name="T5"> z</text:span>echia en Ierland (beide 32%), Nederland (31%) en Portugal (30%). Dit weerspiegelt het sterke belang van migratie in verschillende zuidelijke lidstaten, waar de kwestie al werd aangemerkt als een van de belangrijkste uitdagingen voor de EU. </text:p>
        <text:p text:style-name="P26">Veiligheid en defensie zijn, samen met de oorlog in Oekraïne, bijzonder prominent aanwezig in landen in het oosten en noorden van de Unie. Veiligheid en defensie worden het vaakst genoemd in Litouwen (40%), Finland (38%) en Polen (37%), gevolgd door Denemarken en Estland (beide 33%) en Zweden (32%). De oorlog in Oekraïne is ook bijzonder opvallend in Litouwen (40%), evenals in Denemarken, Letland en Finland (alle 31%) en Estland en Zweden (beide 28%). Net als in de vorige vraag suggereert dit patroon dat de geografische nabijheid van Rusland of Wit-Rusland, en een grotere blootstelling aan de geopolitieke gevolgen van de oorlog, veiligheidsgerelateerde kwesties onmiddellijker maakt. </text:p>
        <text:p text:style-name="P26">Het verband met de vorige vraag is minder direct voor economische zorgen, aangezien de kosten van levensonderhoud als zodanig niet in de lijst van EU-prioriteiten zijn opgenomen. </text:p>
        <text:p text:style-name="P26"/>
        <text:p text:style-name="P26">In plaats daarvan worden economische verwachtingen uitgedrukt door middel van gebieden zoals economie en overheidsfinanciën of banen, sociale gelijkheid en vaardigheden. Griekenland onderscheidt zich in dit opzicht, met economie en overheidsfinanciën die door 32% van de respondenten worden genoemd, terwijl deze prioriteit ook relatief hoge niveaus bereikt in Cyprus (29%). Banen, sociale gelijkheid en vaardigheden worden vaker genoemd in Slowakije (26%), Letland (25%), Bulgarije (24%) en Italië (23%). Dit wijst erop dat in landen waar de economische bezorgdheid bijzonder zichtbaar is, de verwachtingen ten aanzien van de EU niet in één punt zijn geconcentreerd, maar over verschillende economische en sociale beleidsterreinen zijn verspreid. </text:p>
        <text:p text:style-name="P26">Klimaatverandering en milieu volgen een ander patroon. Het wordt het vaakst genoemd in Frankrijk (27%), Italië (26%) en Denemarken (25%), en bereikt ook relatief hoge niveaus in Malta en Zweden (beide 24%), evenals Ierland en Portugal (beide 23%). Deze resultaten komen in grote lijnen overeen met de vorige vraag: klimaatverandering en milieu worden veel minder vaak genoemd in Letland (7%), Litouwen en Roemenië (beide 10%) en Slowakije (11%). Wat de perceptie van de belangrijkste uitdagingen van de EU betreft, lijken milieuprioriteiten minder centraal te staan in landen waar veiligheidsproblemen, de oorlog in Oekraïne of meer onmiddellijke economische druk meer ruimte innemen. Over het algemeen laten de landenresultaten een sterke continuïteit zien tussen de uitdagingen die Europeanen in kaart brengen en de gebieden die zij willen dat de EU aanpakt. </text:p>
        <text:p text:style-name="P26"/>
        <text:p text:style-name="P55">Leeftijd structureert de verwachtingen ten aanzien van EU-maatregelen duidelijker dan andere sociaal-demografische variabelen. </text:p>
        <text:p text:style-name="P26">Oudere respondenten hebben meer kans om prioriteit te geven aan beveiligingsgerelateerde kwesties. Van de 55-plussers wordt irreguliere migratie met 31 % genoemd, veiligheid en defensie met 29 % en de oorlog in Oekraïne met 27 %. Bij de respondenten van 15-24 jaar daarentegen zijn deze cijfers lager: respectievelijk 16 %, 18 % en 13 %. Dit weerspiegelt de vorige vraag, waarin oudere respondenten de oorlog in Oekraïne, irreguliere migratie en veiligheid en defensie ook eerder als grote uitdagingen voor de EU beschouwden. Jongere Europeanen daarentegen hechten relatief meer belang aan sociale en institutionele prioriteiten. Respondenten van 15-24 jaar noemen vaker dan 55-plussers banen, sociale gelijkheid en vaardigheden (23 % tegenover 14 %), economie en overheidsfinanciën (21 % tegenover 16 %), onderwijs en opleiding (15 % tegenover 6 %) en democratie, mensenrechten en de rechtsstaat (19 % tegenover 15 %). </text:p>
        <text:p text:style-name="P26"/>
        <text:p text:style-name="P26"><text:soft-page-break/>Klimaatverandering en milieu volgen geen eenvoudig generatiepatroon. Het wordt genoemd door 21% van de 15-24-jarigen, daalt tot 15% bij respondenten van 25-39 jaar en stijgt tot 25% bij mensen van 55 jaar en ouder. Dit bevestigt dat milieuoverwegingen niet beperkt blijven tot jongere generaties en dat zij voor alle leeftijdsgroepen deel blijven uitmaken van de prioritaire agenda van de EU, zij het met uiteenlopende intensiteit. </text:p>
        <text:p text:style-name="P26">Attitudinale verschillen zijn beter zichtbaar. Respondenten die de EU vertrouwen om de veiligheid en defensie te versterken, hebben meer kans dan degenen die de EU niet vertrouwen om prioriteit te geven aan veiligheid en defensie (26 % tegenover 22 %), de oorlog in Oekraïne (23 % tegenover 16 %) en klimaatverandering en milieu (23 % tegenover 17 %). Omgekeerd zullen degenen die de EU niet vertrouwen om de veiligheid en defensie te versterken, aanzienlijk vaker prioriteit geven aan irreguliere migratie (33 % tegenover 20 %). Uit deze resultaten blijkt dat een bredere houding ten opzichte van de EU gepaard gaat met verschillende verwachtingen ten aanzien van wat de Europese Unie prioriteit moet geven, zelfs wanneer de algemene hiërarchie van punten van zorg relatief stabiel blijft. </text:p>
        <text:p text:style-name="P26"/>
        <text:p text:style-name="P27"/>
      </text:section>
      <text:h text:style-name="P18" text:outline-level="1"><text:bookmark-start text:name="__RefHeading___Toc4082_3967327191"/>6. Veiligheid en defensie van de EU <text:bookmark-end text:name="__RefHeading___Toc4082_3967327191"/></text:h>
      <text:section text:style-name="Sect2" text:name="Section6">
        <text:h text:style-name="P19" text:outline-level="2"><text:bookmark-start text:name="__RefHeading___Toc4084_3967327191"/>6.1 Gepercipieerde bedreiging van de nationale veiligheid en steun voor de autonomie van de EU op defensiegebied <text:bookmark-end text:name="__RefHeading___Toc4084_3967327191"/></text:h>
        <text:p text:style-name="P55">Europeanen voelen zich minder direct bedreigd dan begin 2026, maar zijn nog steeds sterk voorstander van een autonomere Europese defensie </text:p>
        <text:p text:style-name="P26">Gezien de huidige internationale context is een klein<text:span text:style-name="T13"> aantal Europeanen het</text:span> erover eens dat de veiligheid van hun land wordt bedreigd (52%), waaronder 19% die het er volledig mee eens zijn en 33% die het er meestal mee eens zijn. Dit gevoel van onveiligheid is echter sterk afgenomen ten opzichte van januari 2026, met een daling van 16 procentpunten. </text:p>
        <text:p text:style-name="P26"><draw:g text:anchor-type="paragraph" draw:z-index="19" draw:name="Objet de groupe 20" draw:style-name="gr2"><draw:path draw:style-name="gr67" draw:text-style-name="P91" svg:width="4.541cm" svg:height="3.463cm" svg:x="-0.035cm" svg:y="4.128cm" svg:viewBox="0 0 4542 3464" svg:d="M4542 0h-4542v933h4542zM2699 2531h-2699v933h2699z"><text:p/></draw:path><draw:path draw:style-name="gr68" draw:text-style-name="P108" svg:width="6.972cm" svg:height="3.463cm" svg:x="2.667cm" svg:y="4.128cm" svg:viewBox="0 0 6973 3464" svg:d="M6973 0h-5131v933h5131zM4696 2531h-4696v933h4696z"><text:p/></draw:path><draw:path draw:style-name="gr69" draw:text-style-name="P109" svg:width="4.554cm" svg:height="3.463cm" svg:x="7.359cm" svg:y="4.128cm" svg:viewBox="0 0 4555 3464" svg:d="M4555 0h-2277v933h2277zM3557 2531h-3557v933h3557z"><text:p/></draw:path><draw:path draw:style-name="gr70" draw:text-style-name="P110" svg:width="2.136cm" svg:height="3.463cm" svg:x="10.915cm" svg:y="4.128cm" svg:viewBox="0 0 2137 3464" svg:d="M2137 0h-1139v933h1139zM1714 2531h-1714v933h1714z"><text:p/></draw:path><draw:path draw:style-name="gr71" draw:text-style-name="P111" svg:width="1.561cm" svg:height="3.463cm" svg:x="12.631cm" svg:y="4.128cm" svg:viewBox="0 0 1562 3464" svg:d="M1562 0h-1140v933h1140zM1562 2531h-1562v933h1562z"><text:p/></draw:path><draw:frame draw:style-name="gr72" draw:text-style-name="P116" svg:width="0.269cm" svg:height="0.302cm" svg:x="2.113cm" svg:y="4.505cm"><draw:text-box><text:p text:style-name="P92"><text:span text:style-name="T97">32</text:span></text:p></draw:text-box></draw:frame><draw:frame draw:style-name="gr73" draw:text-style-name="P116" svg:width="0.246cm" svg:height="0.302cm" svg:x="1.187cm" svg:y="7.036cm"><draw:text-box><text:p text:style-name="P92"><text:span text:style-name="T97">1</text:span></text:p></draw:text-box></draw:frame><draw:frame draw:style-name="gr74" draw:text-style-name="P116" svg:width="0.267cm" svg:height="0.302cm" svg:x="6.959cm" svg:y="4.505cm"><draw:text-box><text:p text:style-name="P92"><text:span text:style-name="T97">36</text:span></text:p></draw:text-box></draw:frame><draw:frame draw:style-name="gr74" draw:text-style-name="P116" svg:width="0.267cm" svg:height="0.302cm" svg:x="4.893cm" svg:y="7.036cm"><draw:text-box><text:p text:style-name="P92"><text:span text:style-name="T97">33</text:span></text:p></draw:text-box></draw:frame><draw:frame draw:style-name="gr74" draw:text-style-name="P116" svg:width="0.267cm" svg:height="0.302cm" svg:x="10.659cm" svg:y="4.505cm"><draw:text-box><text:p text:style-name="P92"><text:span text:style-name="T97">16</text:span></text:p></draw:text-box></draw:frame><draw:frame draw:style-name="gr74" draw:text-style-name="P116" svg:width="0.267cm" svg:height="0.302cm" svg:x="9.023cm" svg:y="7.036cm"><draw:text-box><text:p text:style-name="P92"><text:span text:style-name="T97">25</text:span></text:p></draw:text-box></draw:frame><draw:frame draw:style-name="gr75" draw:text-style-name="P116" svg:width="0.242cm" svg:height="0.479cm" svg:x="12.429cm" svg:y="4.505cm"><draw:text-box><text:p/></draw:text-box></draw:frame><draw:frame draw:style-name="gr72" draw:text-style-name="P116" svg:width="0.269cm" svg:height="0.302cm" svg:x="11.654cm" svg:y="7.036cm"><draw:text-box><text:p text:style-name="P92"><text:span text:style-name="T97">12</text:span></text:p></draw:text-box></draw:frame><draw:frame draw:style-name="gr76" draw:text-style-name="P116" svg:width="0.244cm" svg:height="0.479cm" svg:x="13.568cm" svg:y="4.505cm"><draw:text-box><text:p/></draw:text-box></draw:frame><draw:frame draw:style-name="gr72" draw:text-style-name="P116" svg:width="0.269cm" svg:height="0.302cm" svg:x="13.295cm" svg:y="7.036cm"><draw:text-box><text:p text:style-name="P92"><text:span text:style-name="T97">11</text:span></text:p></draw:text-box></draw:frame><draw:frame draw:style-name="gr77" draw:text-style-name="P116" svg:width="8.527cm" svg:height="0.302cm" svg:x="0.069cm" svg:y="6.349cm"><draw:text-box><text:p text:style-name="P92"><text:span text:style-name="T98">De veiligheid van (ons land) wordt bedreigd</text:span></text:p></draw:text-box></draw:frame><draw:frame draw:style-name="gr78" draw:text-style-name="P116" svg:width="13.532cm" svg:height="0.302cm" svg:x="0.069cm" svg:y="3.814cm"><draw:text-box><text:p text:style-name="P92"><text:span text:style-name="T98">De EU moet haar vermogen versterken om zich autonoom te verdedigen tegen potentiële externe dreigingen</text:span></text:p></draw:text-box></draw:frame><draw:frame draw:style-name="gr79" draw:text-style-name="P117" svg:width="9.492cm" svg:height="0.535cm" svg:x="0.136cm" svg:y="2.348cm"><draw:text-box><text:p text:style-name="P92"><text:span text:style-name="T99">Q7 </text:span><text:span text:style-name="T100">In hoeverre bent u het eens of oneens met de volgende uitspraken ? </text:span></text:p></draw:text-box></draw:frame><draw:g draw:style-name="gr26"><draw:polygon draw:style-name="gr80" draw:text-style-name="P91" svg:width="0.129cm" svg:height="0.129cm" svg:x="0.078cm" svg:y="3.092cm" svg:viewBox="0 0 130 130" draw:points="0,130 130,130 130,0 0,0"><text:p/></draw:polygon><draw:polygon draw:style-name="gr81" draw:text-style-name="P108" svg:width="0.129cm" svg:height="0.129cm" svg:x="1.923cm" svg:y="3.092cm" svg:viewBox="0 0 130 130" draw:points="0,130 130,130 130,0 0,0"><text:p/></draw:polygon><draw:polygon draw:style-name="gr82" draw:text-style-name="P109" svg:width="0.129cm" svg:height="0.129cm" svg:x="3.847cm" svg:y="3.092cm" svg:viewBox="0 0 130 130" draw:points="0,130 130,130 130,0 0,0"><text:p/></draw:polygon><draw:polygon draw:style-name="gr83" draw:text-style-name="P110" svg:width="0.129cm" svg:height="0.129cm" svg:x="6.066cm" svg:y="3.092cm" svg:viewBox="0 0 130 130" draw:points="0,130 130,130 130,0 0,0"><text:p/></draw:polygon><draw:frame draw:style-name="gr84" draw:text-style-name="P116" svg:width="1.987cm" svg:height="0.302cm" svg:x="0.263cm" svg:y="3.045cm"><draw:text-box><text:p text:style-name="P92"><text:span text:style-name="T101">Helemaal mee eens</text:span></text:p></draw:text-box></draw:frame><draw:polygon draw:style-name="gr85" draw:text-style-name="P111" svg:width="0.13cm" svg:height="0.129cm" svg:x="8.192cm" svg:y="3.092cm" svg:viewBox="0 0 131 130" draw:points="0,130 131,130 131,0 0,0"><text:p/></draw:polygon><draw:frame draw:style-name="gr86" draw:text-style-name="P116" svg:width="2.437cm" svg:height="0.302cm" svg:x="6.259cm" svg:y="3.045cm"><draw:text-box><text:p text:style-name="P92"><text:span text:style-name="T102">Helemaal niet mee eens</text:span></text:p></draw:text-box></draw:frame><draw:frame draw:style-name="gr87" draw:text-style-name="P116" svg:width="1.227cm" svg:height="0.302cm" svg:x="8.389cm" svg:y="3.045cm"><draw:text-box><text:p text:style-name="P92"><text:span text:style-name="T103">Weet ik niet</text:span></text:p></draw:text-box></draw:frame><draw:frame draw:style-name="gr65" draw:text-style-name="P115" svg:width="2.006cm" svg:height="1.047cm" svg:x="1.838cm" svg:y="2.902cm"><draw:text-box><text:p text:style-name="P97"><text:span text:style-name="T96">De neiging om het eens te zijn</text:span></text:p></draw:text-box></draw:frame><draw:frame draw:style-name="gr65" draw:text-style-name="P115" svg:width="2.289cm" svg:height="1.047cm" svg:x="3.749cm" svg:y="2.921cm"><draw:text-box><text:p text:style-name="P97"><text:span text:style-name="T96">De neiging om het oneens te zijn</text:span></text:p></draw:text-box></draw:frame></draw:g></draw:g>Deze daling vertaalt zich niet in een zwakkere ondersteuning van de defensiecapaciteit op EU-niveau. Integendeel, meer dan twee derde van de Europeanen is het ermee eens dat de EU haar vermogen moet versterken om zich autonoom te verdedigen tegen potentiële externe bedreigingen (6 %), waaronder 32 % die het er volledig mee eens is. Dit suggereert dat steun voor een sterkere Europese defensie niet alleen een reactie is op een onmiddellijk gevoel van nationale onveiligheid, maar ook een bredere verwachting weerspiegelt dat de EU zichzelf moet kunnen beschermen in een onzekerder internationale omgeving. </text:p>
        <text:p text:style-name="P34">Het contrast tussen de twee resultaten is belangrijk. Hoewel minder Europeanen nu het gevoel hebben dat hun eigen land rechtstreeks wordt bedreigd, is een grote meerderheid nog steeds voorstander van de versterking van de autonome defensiecapaciteit van de EU. Dit sluit aan bij de prioriteiten die in het vorige deel zijn vastgesteld, waarbij veiligheid en defensie tot de topgebieden behoren die de Europeanen van de EU verwachten. </text:p>
        <text:p text:style-name="P55">Het gevoel van dreiging blijft ongelijk verdeeld over de lidstaten, terwijl de steun voor autonome EU-defensie breed wordt gedeeld </text:p>
        <text:p text:style-name="P34">Uit de resultaten op nationaal niveau blijkt dat de perceptie van bedreigingen voor de nationale veiligheid in de EU aanzienlijk verschilt. Cyprus (74%), gevolgd door Malta (66%), <text:span text:style-name="T16">Litouwen </text:span>(65%), <text:span text:style-name="T16">Lu</text:span> xembourg (64%), Estland (62%) en <text:span text:style-name="T16">Denemarken</text:span> (61%). Relatief hoge niveaus worden ook opgetekend in Griekenland (59%), Roemenië (58%), Duitsland (57%), Frankrijk en Polen (beide 56%). Daarentegen is de dreigingsperceptie aanzienlijk lager in Slovenië (32%), Kroatië (39%), Oostenrijk (42%), Hongarije (43%), België en Bulgarije (beide 44%), Italië (45%) en Slowakije (47%). In deze landen is minder dan de helft van de respondenten het ermee eens dat de veiligheid van hun land wordt bedreigd. </text:p>
        <text:p text:style-name="P34">De daling van het dreigingsgevoel ten opzichte van januari 2026 is in de meeste lidstaten zichtbaar. In verschillende landen is de daling bijzonder uitgesproken, met name in Nederland (-25 punten), Frankrijk (-24 punten), België (-21 punten), Italië (-19 punten), alsook in Duitsland en Zweden (beide -18 punten). Dit wijst erop dat de scherpe daling op EU-niveau niet wordt veroorzaakt door een klein <text:soft-page-break/>aantal landen, maar een bredere versoepeling van de waargenomen onveiligheid in de hele Europese Unie weerspiegelt. De daling is echter niet uniform: het gevoel van dreiging blijft in Cyprus vrijwel stabiel (-1 punt) en neemt zelfs toe in Luxemburg (9 punten) en Malta (6 punten), wat bevestigt dat de nationale context de veiligheidsperceptie blijft bepalen. </text:p>
        <text:p text:style-name="P34">De steun voor de versterking van de autonome defensiecapaciteit van de EU is veel homogener. Een meerderheid is het met deze stelling eens in elke lidstaat, variërend van 62 % in Italië tot 92 % in Malta. De hoogste niveaus worden waargenomen in Malta (92%), Luxemburg (91%) en Cyprus (88%), gevolgd door Denemarken (80%), Estland (79%), Portugal (78%) en Litouwen (77%). Zelfs in de landen waar de steun het laagst is, blijft deze duidelijk gebaseerd op de meerderheid, zoals Italië (62%), Polen (65%), Oostenrijk en Slovenië (beide 66%) en Bulgarije en Zweden (beide 67%). Hieruit blijkt dat, hoewel de Europeanen verschillen in de mate waarin zij zich rechtstreeks bedreigd voelen, steun voor de versterking van de defensiecapaciteit van de EU een gemeenschappelijk standpunt is in de hele Europese Unie. </text:p>
        <text:p text:style-name="P34"><draw:g text:anchor-type="paragraph" draw:z-index="20" draw:name="Objet de groupe 21" draw:style-name="gr2"><draw:frame draw:style-name="gr25" draw:text-style-name="P100" svg:width="17.259cm" svg:height="6.308cm" svg:x="0.386cm" svg:y="2.337cm"><draw:image xlink:href="Pictures/10000000000004ED000001CDCFC94F3F38D31369.png" xlink:type="simple" xlink:show="embed" xlink:actuate="onLoad" draw:mime-type="image/png"><text:p/></draw:image></draw:frame><draw:frame draw:style-name="gr24" draw:text-style-name="P98" svg:width="16.712cm" svg:height="0.622cm" svg:x="-0.501cm" svg:y="0.365cm"><draw:text-box><text:p text:style-name="P97"><text:span text:style-name="T81">Q7 In hoeverre bent u het, gezien de huidige internationale context, eens of oneens met de volgende stellingen?</text:span></text:p></draw:text-box></draw:frame><draw:frame draw:style-name="gr24" draw:text-style-name="P99" svg:width="7.286cm" svg:height="0.622cm" svg:x="5.158cm" svg:y="0.839cm"><draw:text-box><text:p text:style-name="P97"><text:span text:style-name="T82">De veiligheid van (ons land) wordt bedreigd</text:span></text:p></draw:text-box></draw:frame><draw:g draw:style-name="gr26"><draw:frame draw:style-name="gr25" draw:text-style-name="P100" svg:width="15.137cm" svg:height="0.433cm" svg:x="0.467cm" svg:y="1.457cm"><draw:image xlink:href="Pictures/100000000000038C0000001A68C3D201477F9430.png" xlink:type="simple" xlink:show="embed" xlink:actuate="onLoad" draw:mime-type="image/png"><text:p/></draw:image></draw:frame><draw:frame draw:style-name="gr24" draw:text-style-name="P98" svg:width="2.497cm" svg:height="0.983cm" svg:x="0.702cm" svg:y="1.423cm"><draw:text-box><text:p text:style-name="P97"><text:span text:style-name="T81">Helemaal mee eens</text:span></text:p></draw:text-box></draw:frame><draw:frame draw:style-name="gr24" draw:text-style-name="P98" svg:width="2.724cm" svg:height="0.983cm" svg:x="3.976cm" svg:y="1.397cm"><draw:text-box><text:p text:style-name="P97"><text:span text:style-name="T81">De neiging om het eens te zijn</text:span></text:p></draw:text-box></draw:frame><draw:frame draw:style-name="gr24" draw:text-style-name="P98" svg:width="3.225cm" svg:height="0.983cm" svg:x="7.615cm" svg:y="1.45cm"><draw:text-box><text:p text:style-name="P97"><text:span text:style-name="T81">De neiging om het oneens te zijn</text:span></text:p></draw:text-box></draw:frame><draw:frame draw:style-name="gr66" draw:text-style-name="P98" svg:width="3.446cm" svg:height="0.983cm" svg:x="11.762cm" svg:y="1.409cm"><draw:text-box><text:p text:style-name="P97"><text:span text:style-name="T81">Helemaal niet mee eens</text:span></text:p></draw:text-box></draw:frame><draw:frame draw:style-name="gr24" draw:text-style-name="P98" svg:width="2.17cm" svg:height="0.622cm" svg:x="15.577cm" svg:y="1.423cm"><draw:text-box><text:p text:style-name="P97"><text:span text:style-name="T81">Weet ik niet</text:span></text:p></draw:text-box></draw:frame></draw:g></draw:g></text:p>
        <text:p text:style-name="P34"/>
        <text:p text:style-name="P28"><draw:g text:anchor-type="paragraph" draw:z-index="21" draw:name="Objet de groupe 22" draw:style-name="gr2"><draw:frame draw:style-name="gr25" draw:text-style-name="P100" svg:width="17.569cm" svg:height="6.298cm" svg:x="0.025cm" svg:y="1.986cm"><draw:image xlink:href="Pictures/10000000000004FE000001CADFF916249B967341.png" xlink:type="simple" xlink:show="embed" xlink:actuate="onLoad" draw:mime-type="image/png"><text:p/></draw:image></draw:frame><draw:frame draw:style-name="gr24" draw:text-style-name="P98" svg:width="16.712cm" svg:height="0.622cm" svg:x="-0.624cm" svg:y="0.136cm"><draw:text-box><text:p text:style-name="P97"><text:span text:style-name="T81">Q7 In hoeverre bent u het, gezien de huidige internationale context, eens of oneens met de volgende stellingen?</text:span></text:p></draw:text-box></draw:frame><draw:frame draw:style-name="gr24" draw:text-style-name="P99" svg:width="17.01cm" svg:height="0.622cm" svg:x="0.094cm" svg:y="0.61cm"><draw:text-box><text:p text:style-name="P97"><text:span text:style-name="T82">De EU moet haar vermogen versterken om zich autonoom te verdedigen tegen potentiële externe dreigingen </text:span></text:p></draw:text-box></draw:frame><draw:g draw:style-name="gr26"><draw:frame draw:style-name="gr25" draw:text-style-name="P100" svg:width="15.137cm" svg:height="0.433cm" svg:x="0.344cm" svg:y="1.228cm"><draw:image xlink:href="Pictures/100000000000038C0000001A68C3D201477F9430.png" xlink:type="simple" xlink:show="embed" xlink:actuate="onLoad" draw:mime-type="image/png"><text:p/></draw:image></draw:frame><draw:frame draw:style-name="gr24" draw:text-style-name="P98" svg:width="2.497cm" svg:height="0.983cm" svg:x="0.579cm" svg:y="1.194cm"><draw:text-box><text:p text:style-name="P97"><text:span text:style-name="T81">Helemaal mee eens</text:span></text:p></draw:text-box></draw:frame><draw:frame draw:style-name="gr24" draw:text-style-name="P98" svg:width="2.724cm" svg:height="0.983cm" svg:x="3.853cm" svg:y="1.168cm"><draw:text-box><text:p text:style-name="P97"><text:span text:style-name="T81">De neiging om het eens te zijn</text:span></text:p></draw:text-box></draw:frame><draw:frame draw:style-name="gr24" draw:text-style-name="P98" svg:width="3.225cm" svg:height="0.983cm" svg:x="7.492cm" svg:y="1.221cm"><draw:text-box><text:p text:style-name="P97"><text:span text:style-name="T81">De neiging om het oneens te zijn</text:span></text:p></draw:text-box></draw:frame><draw:frame draw:style-name="gr66" draw:text-style-name="P98" svg:width="3.446cm" svg:height="0.983cm" svg:x="11.639cm" svg:y="1.18cm"><draw:text-box><text:p text:style-name="P97"><text:span text:style-name="T81">Helemaal niet mee eens</text:span></text:p></draw:text-box></draw:frame><draw:frame draw:style-name="gr24" draw:text-style-name="P98" svg:width="2.17cm" svg:height="0.622cm" svg:x="15.454cm" svg:y="1.194cm"><draw:text-box><text:p text:style-name="P97"><text:span text:style-name="T81">Weet ik niet</text:span></text:p></draw:text-box></draw:frame></draw:g></draw:g></text:p>
        <text:p text:style-name="P34"/>
        <text:p text:style-name="P34">Sociaaldemografische verschillen zijn beperkt voor vermeende dreiging, maar meer zichtbaar voor steun voor autonome EU-defensie Sociaaldemografische verschillen in de perceptie dat iemands land wordt bedreigd, blijven relatief beperkt. In tegenstelling tot de vorige vragen over de belangrijkste uitdagingen en prioriteiten van de EU, structureert leeftijd de antwoorden niet sterk. Overeenstemming dat de nationale veiligheid wordt bedreigd, bedraagt 54 % van de 15-24- en 25-39-jarigen, 50 % van de 40-54-jarigen en 53 % van de 55-plussers. Dit suggereert dat, wanneer burgers rechtstreeks wordt gevraagd naar de veiligheid van hun eigen land, het gevoel van bedreiging relatief breed wordt gedeeld over generaties. De genderverschillen zijn ook bescheiden, hoewel vrouwen (54 %) iets vaker dan mannen (51 %) het erover eens zijn dat de veiligheid van hun land wordt bedreigd. </text:p>
        <text:p text:style-name="P34">De steun voor de versterking van de autonome defensiecapaciteit van de EU laat duidelijker sociaal-demografische patronen zien. Dit percentage is hoger onder de respondenten van 55 jaar en ouder (74%) dan onder de respondenten van 15-24 jaar (63%), 25-39 jaar (62%) en 40-54 jaar (65%). Dit weerspiegelt deels de eerdere bevindingen waaruit blijkt dat oudere respondenten de neiging hebben om meer gewicht te geven aan geopolitieke en veiligheidsgerelateerde kwesties. </text:p>
        <text:p text:style-name="P34">De grootste verschillen zijn attitudinaal. Respondenten die erop vertrouwen dat de EU de veiligheid en defensie versterkt, zullen veel vaker een autonome EU-defensiecapaciteit ondersteunen dan respondenten die de EU op dit gebied niet vertrouwen (75 % tegenover 59 %). Een soortgelijke kloof wordt waargenomen tussen degenen die tevreden en ontevreden zijn over de eerbiediging van de rechtsstaat in de EU (77 % tegenover 61 %). Uit deze resultaten blijkt dat steun voor autonome EU-defensie nauw verband houdt met een groter vertrouwen in het vermogen van de EU om doeltreffend op te treden. Zelfs onder meer sceptische groepen blijft de steun echter gebaseerd op de meerderheid, wat bevestigt dat het versterken van de defensiecapaciteit van de EU een algemeen gedeelde verwachting is onder de Europese bevolking.</text:p>
        <text:p text:style-name="P34"/>
        <text:h text:style-name="P20" text:outline-level="2"><text:bookmark-start text:name="__RefHeading___Toc4086_3967327191"/>6.2 Vertrouwen in de EU om veiligheid en defensie te versterken<text:bookmark-end text:name="__RefHeading___Toc4086_3967327191"/></text:h>
        <text:p text:style-name="P34">Een meerderheid van de Europeanen vertrouwt op de EU om de veiligheid en defensie te versterken, hoewel het vertrouwen gematigder is dan steun voor autonome EU-defensie </text:p>
        <text:p text:style-name="P34">Een<text:span text:style-name="T6"> meerderheid</text:span> van de Europeanen vertrouwt erop dat de Europese Unie de veiligheid en defensie in Europa versterkt en haar belangen beschermt<text:span text:style-name="T6"> (56</text:span>%), waaronder 12 % die haar volledig vertrouwt en 44 % die haar gewoonlijk vertrouwt. In vergelijking met januari 2026 is het vertrouwen in de EU om de veiligheid en defensie te versterken met vier procentpunten toegenomen, terwijl het aandeel dat er helemaal geen vertrouwen in heeft, is afgenomen. De resultaten wijzen derhalve op een bescheiden maar duidelijke verbetering van het vertrouwen in het vermogen van de EU om op te treden op het gebied van veiligheid en defensie. </text:p>
        <text:p text:style-name="P34"/>
        <text:p text:style-name="P34"><draw:g text:anchor-type="paragraph" draw:z-index="22" draw:name="Objet de groupe 23" draw:style-name="gr2"><draw:path draw:style-name="gr50" draw:text-style-name="P91" svg:width="1.67cm" svg:height="1.384cm" svg:x="7.948cm" svg:y="7.891cm" svg:viewBox="0 0 1671 1385" svg:d="M17 0c619 11 1210 258 1654 689l-678 696c-267-258-621-406-993-412z"><text:p/></draw:path><draw:path draw:style-name="gr51" draw:text-style-name="P108" svg:width="3.366cm" svg:height="4.171cm" svg:x="6.985cm" svg:y="8.579cm" svg:viewBox="0 0 3367 4172" svg:d="M2631 0c963 935 984 2474 48 3436-697 715-1758 932-2679 549l374-897c744 310 1598-42 1908-786 230-552 100-1189-330-1606z"><text:p/></draw:path><draw:path draw:style-name="gr52" draw:text-style-name="P109" svg:width="1.872cm" svg:height="3.45cm" svg:x="5.49cm" svg:y="9.114cm" svg:viewBox="0 0 1873 3451" svg:d="M1499 3451c-1240-515-1828-1938-1311-3177 39-94 84-186 135-274l844 483c-401 699-158 1590 541 1990 53 31 108 58 165 81z"><text:p/></draw:path><draw:path draw:style-name="gr53" draw:text-style-name="P110" svg:width="1.772cm" svg:height="1.639cm" svg:x="5.812cm" svg:y="7.957cm" svg:viewBox="0 0 1773 1640" svg:d="M0 1156c333-582 893-1000 1548-1156l225 945c-392 94-729 345-929 695z"><text:p/></draw:path><draw:path draw:style-name="gr54" draw:text-style-name="P111" svg:width="0.606cm" svg:height="1.011cm" svg:x="7.359cm" svg:y="7.891cm" svg:viewBox="0 0 607 1012" svg:d="M0 66c198-47 402-69 607-66l-17 973c-123-2-246 11-365 39z"><text:p/></draw:path><draw:frame draw:style-name="gr55" draw:text-style-name="P102" svg:width="1.311cm" svg:height="0.318cm" svg:x="7.2cm" svg:y="6.955cm"><draw:text-box><text:p text:style-name="P92"><text:span text:style-name="T89">Weet ik niet</text:span></text:p></draw:text-box></draw:frame><draw:frame draw:style-name="gr56" draw:text-style-name="P112" svg:width="0.391cm" svg:height="0.327cm" svg:x="7.636cm" svg:y="7.267cm"><draw:text-box><text:p text:style-name="P92"><text:span text:style-name="T90">4 %</text:span></text:p></draw:text-box></draw:frame><draw:frame draw:style-name="gr57" draw:text-style-name="P101" svg:width="12.475cm" svg:height="0.842cm" svg:x="-0.309cm" svg:y="6.128cm"><draw:text-box><text:p text:style-name="P92"><text:span text:style-name="T83">Q8</text:span> <text:span text:style-name="T91">In hoeverre vertrouwt u erop dat de Europese Unie de veiligheid en defensie in Europa versterkt en haar burgers beter beschermt?</text:span></text:p></draw:text-box></draw:frame><draw:frame draw:style-name="gr58" draw:text-style-name="P113" svg:width="0.743cm" svg:height="0.479cm" svg:x="-0.309cm" svg:y="7.144cm"><draw:text-box><text:p/></draw:text-box></draw:frame><draw:frame draw:style-name="gr59" draw:text-style-name="P102" svg:width="0.26cm" svg:height="0.479cm" svg:x="10.029cm" svg:y="8.176cm"><draw:text-box><text:p/></draw:text-box></draw:frame><draw:frame draw:style-name="gr59" draw:text-style-name="P102" svg:width="0.26cm" svg:height="0.479cm" svg:x="7.664cm" svg:y="7.52cm"><draw:text-box><text:p/></draw:text-box></draw:frame><draw:frame draw:style-name="gr60" draw:text-style-name="P102" svg:width="0.535cm" svg:height="0.479cm" svg:x="3.044cm" svg:y="8.34cm"><draw:text-box><text:p/></draw:text-box></draw:frame><draw:frame draw:style-name="gr61" draw:text-style-name="P102" svg:width="0.773cm" svg:height="0.479cm" svg:x="2.841cm" svg:y="8.654cm"><draw:text-box><text:p/></draw:text-box></draw:frame><draw:frame draw:style-name="gr62" draw:text-style-name="P114" svg:width="1.802cm" svg:height="1.2cm" svg:x="9.348cm" svg:y="7.477cm"><draw:text-box><text:p text:style-name="P92"><text:span text:style-name="T92">Volledig vertrouwen 12 %</text:span></text:p></draw:text-box></draw:frame><draw:frame draw:style-name="gr63" draw:text-style-name="P114" svg:width="1.95cm" svg:height="1.2cm" svg:x="4.752cm" svg:y="7.888cm"><draw:text-box><text:p text:style-name="P92"><text:span text:style-name="T93">Vertrouw in het geheel niet 13 %</text:span><text:span text:style-name="T94"> </text:span></text:p></draw:text-box></draw:frame><draw:frame draw:style-name="gr64" draw:text-style-name="P114" svg:width="1.805cm" svg:height="1.516cm" svg:x="3.4cm" svg:y="10.545cm"><draw:text-box><text:p text:style-name="P92"><text:span text:style-name="T95">De neiging om niet te vertrouwen 27 %</text:span><text:span text:style-name="T94"> </text:span></text:p></draw:text-box></draw:frame><draw:frame draw:style-name="gr65" draw:text-style-name="P115" svg:width="2.326cm" svg:height="0.782cm" svg:x="8.84cm" svg:y="12.714cm"><draw:text-box><text:p text:style-name="P97"><text:span text:style-name="T96">Vertrouwen op 44%</text:span></text:p></draw:text-box></draw:frame></draw:g>Dit resultaat moet naast de vorige vraag worden gelezen. Hoewel meer dan twee derde van de Europeanen het ermee eens is dat de EU haar vermogen om zich autonoom te verdedigen tegen potentiële externe dreigingen moet versterken, vertrouwt een kleinere meerderheid erop dat de EU de veiligheid en defensie in de praktijk zal versterken. Deze lacune wijst erop dat de steun voor het beginsel van een sterkere Europese defensie ruimer is dan het vertrouwen in het vermogen van de EU om deze te verwezenlijken. Niettemin bevestigt het feit dat het vertrouwen in handen is van een meerderheid en sinds januari 2026 is toegenomen, dat de EU door veel burgers wordt gezien als een relevante speler op het gebied van veiligheid en defensie. </text:p>
        <text:p text:style-name="P34"/>
        <text:p text:style-name="P55">Het vertrouwen in de EU op het gebied van veiligheid en defensie is het grootst in Malta en Luxemburg en het kleinst in een aantal van de grootste lidstaten </text:p>
        <text:p text:style-name="P34">Het vertrouwen in de EU om de veiligheid en defensie te versterken verschilt aanzienlijk van lidstaat tot lidstaat. Het bereikt het hoogste niveau in Malta (91%) en Luxemburg (88%), gevolgd door Cyprus (76%), Portugal, Denemarken en Litouwen (alle 75%) en Estland (72%). In deze landen ligt het vertrouwen in het vermogen van de EU om burgers te beschermen aanzienlijk boven het EU-gemiddelde. </text:p>
        <text:p text:style-name="P34">Aan de andere kant van de schaal is het vertrouwen het laagst in Griekenland en Tsjechië (beide 47%). Het is ook relatief laag in Duitsland en Italië (beide 50%), Slowakije en Bulgarije (beide 52%), evenals Frankrijk en Oostenrijk (beide 53%). Dit bevestigt dat het vertrouwen in de rol van de EU op het gebied van veiligheid en defensie in een aantal grote lidstaten, met name Duitsland, Italië en Frankrijk, weliswaar in bijna alle lidstaten bij meerderheid of bijna bij meerderheid berust, maar beperkter is. </text:p>
        <text:p text:style-name="P34">Het landenpatroon overlapt slechts gedeeltelijk met het in het vorige punt beschreven gevoel van nationale dreiging. In Itouwen en Estland gaat een hoog niveau van vertrouwen in de EU gepaard met een sterke perceptie van veiligheidsrisico’s, wat <text:soft-page-break/>erop wijst dat landen die meer zijn blootgesteld aan de geopolitieke gevolgen van de oorlog in Oekraïne ook meer vertrouwen kunnen stellen in defensiemaatregelen op EU-niveau. Dit is echter niet systematisch. Sommige landen met een relatief hoge dreiging, zoals Frankrijk of Duitsland, hebben op dit gebied een gematigder vertrouwen in de EU. Dit wijst erop dat het vertrouwen in de rol van de EU op het gebied van veiligheid en defensie niet alleen wordt gevormd door blootstelling aan externe bedreigingen, maar ook door een bredere nationale houding ten aanzien van het vermogen van de EU om doeltreffend op te treden. </text:p>
        <text:p text:style-name="P34">In vergelijking met januari 2026 is het vertrouwen in de meeste lidstaten toegenomen, zij het in verschillende mate. De sterkste stijgingen worden waargenomen in Malta (24 punten), Frankrijk (13 punten), Luxemburg (12 punten), Oostenrijk (10 punten) en Slovenië (9 punten). Het vertrouwen is ook merkbaar toegenomen in Bulgarije en Hongarije (beide 8 punten), Denemarken en Griekenland (beide 7 punten) en België (zes punten). De algemene toename van het vertrouwen is wijdverbreid, maar ongelijk verdeeld over de Europese Unie. </text:p>
        <text:p text:style-name="P34"><draw:g text:anchor-type="paragraph" draw:z-index="23" draw:name="Objet de groupe 24" draw:style-name="gr2"><draw:frame draw:style-name="gr25" draw:text-style-name="P100" svg:width="16.768cm" svg:height="6.065cm" svg:x="0.077cm" svg:y="1.905cm"><draw:image xlink:href="Pictures/1000000000000500000001CF7AAE1E425C15B12B.png" xlink:type="simple" xlink:show="embed" xlink:actuate="onLoad" draw:mime-type="image/png"><text:p/></draw:image></draw:frame><draw:frame draw:style-name="gr23" draw:text-style-name="P98" svg:width="16.795cm" svg:height="0.992cm" svg:x="0.229cm" svg:y="0.39cm"><draw:text-box><text:p text:style-name="P107"><text:span text:style-name="T81">Q8 In hoeverre vertrouwt u erop dat de Europese Unie de veiligheid en defensie in Europa versterkt en haar burgers beter beschermt?</text:span></text:p></draw:text-box></draw:frame><draw:g draw:style-name="gr26"><draw:frame draw:style-name="gr25" draw:text-style-name="P100" svg:width="15.135cm" svg:height="0.433cm" svg:x="-0.198cm" svg:y="1.341cm"><draw:image xlink:href="Pictures/100000000000038C0000001A68C3D201477F9430.png" xlink:type="simple" xlink:show="embed" xlink:actuate="onLoad" draw:mime-type="image/png"><text:p/></draw:image></draw:frame><draw:frame draw:style-name="gr23" draw:text-style-name="P98" svg:width="2.497cm" svg:height="0.992cm" svg:x="0.037cm" svg:y="1.307cm"><draw:text-box><text:p text:style-name="P107"><text:span text:style-name="T81">Volledig vertrouwen</text:span></text:p></draw:text-box></draw:frame><draw:frame draw:style-name="gr24" draw:text-style-name="P98" svg:width="2.726cm" svg:height="0.983cm" svg:x="3.309cm" svg:y="1.281cm"><draw:text-box><text:p text:style-name="P107"><text:span text:style-name="T81">De neiging om te vertrouwen</text:span></text:p></draw:text-box></draw:frame><draw:frame draw:style-name="gr24" draw:text-style-name="P98" svg:width="3.225cm" svg:height="0.983cm" svg:x="6.949cm" svg:y="1.334cm"><draw:text-box><text:p text:style-name="P107"><text:span text:style-name="T81">Heb de neiging om niet te vertrouwen</text:span></text:p></draw:text-box></draw:frame><draw:frame draw:style-name="gr27" draw:text-style-name="P98" svg:width="3.444cm" svg:height="0.983cm" svg:x="11.096cm" svg:y="1.295cm"><draw:text-box><text:p text:style-name="P107"><text:span text:style-name="T81">Vertrouw helemaal niet</text:span></text:p></draw:text-box></draw:frame><draw:frame draw:style-name="gr49" draw:text-style-name="P98" svg:width="2.17cm" svg:height="0.623cm" svg:x="14.91cm" svg:y="1.307cm"><draw:text-box><text:p text:style-name="P107"><text:span text:style-name="T81">Weet ik niet</text:span></text:p></draw:text-box></draw:frame></draw:g></draw:g></text:p>
        <text:p text:style-name="P34"/>
        <text:p text:style-name="P28"/>
        <text:p text:style-name="P55">Het vertrouwen in de EU op het gebied van veiligheid en defensie is groter bij jongere respondenten en bij respondenten met een groter vertrouwen in de EU </text:p>
        <text:p text:style-name="P34">Leeftijd is een van de duidelijkste scheidslijnen. Het vertrouwen in de EU om de veiligheid en defensie te versterken is het grootst onder de respondenten tussen 15 en 24 jaar (65 %) en blijft boven het EU-gemiddelde (56 %) onder de respondenten tussen 25 en 39 jaar (59 %). Het is lager onder respondenten van 40-54 jaar (53%) en 55-plussers (55%). </text:p>
        <text:p text:style-name="P34"/>
        <text:p text:style-name="P34">Dit leeftijdspatroon is opmerkelijk omdat oudere respondenten over het algemeen meer geneigd zijn veiligheidsgerelateerde kwesties als uitdagingen of prioriteiten voor de EU aan te merken. Jongere respondenten lijken zich minder direct betrokken te voelen bij veiligheidsdreigingen, maar meer geneigd de EU te vertrouwen om op dit gebied op te treden. Dit wijst op een onderscheid tussen de perceptie van dreiging, die bij oudere respondenten doorgaans sterker is, en het vertrouwen in het optreden van de EU, dat bij jongere Europeanen sterker is. </text:p>
        <text:p text:style-name="P34">De genderverschillen zijn beperkt, hoewel mannen (58%) iets meer geneigd zijn dan vrouwen (55%) om de EU op dit gebied te vertrouwen. Het vertrouwen is ook hoger onder respondenten met tertiair onderwijs (61 %) dan onder respondenten met hoger secundair of postsecundair niet-tertiair onderwijs (54 %) of lagere onderwijsniveaus (55 %). </text:p>
        <text:p text:style-name="P34"/>
        <text:p text:style-name="P34"><draw:g text:anchor-type="paragraph" draw:z-index="24" draw:name="Objet de groupe 25" draw:style-name="gr2"><draw:frame draw:style-name="gr29" draw:text-style-name="P101" svg:width="13.609cm" svg:height="0.355cm" svg:x="-0.086cm" svg:y="2.455cm"><draw:text-box><text:p text:style-name="P92"><text:span text:style-name="T83">Het vertrouwen in de EU op het gebied van defensie is aanzienlijk groter onder personen jonger dan 25 jaar (65%)</text:span></text:p></draw:text-box></draw:frame><draw:frame draw:style-name="gr30" draw:text-style-name="P93" svg:width="1.994cm" svg:height="0.313cm" svg:x="6.13cm" svg:y="4.214cm"><draw:text-box><text:p text:style-name="P92"><text:span text:style-name="T84">Totaal vertrouwen </text:span></text:p></draw:text-box></draw:frame><draw:frame draw:style-name="gr31" draw:text-style-name="P102" svg:width="14.008cm" svg:height="0.318cm" svg:x="-0.081cm" svg:y="3.351cm"><draw:text-box><text:p text:style-name="P92"><text:span text:style-name="T85">Q8 </text:span><text:span text:style-name="T86">In hoeverre vertrouwt u erop dat de Europese Unie de veiligheid en defensie in Europa versterkt en haar burgers beter beschermt?</text:span></text:p></draw:text-box></draw:frame><draw:polygon draw:style-name="gr32" draw:text-style-name="P103" svg:width="2.155cm" svg:height="0.399cm" svg:x="0.338cm" svg:y="4.468cm" svg:viewBox="0 0 2156 400" draw:points="0,400 2156,400 2156,0 0,0"><text:p/></draw:polygon><draw:frame draw:style-name="gr33" draw:text-style-name="P104" svg:width="0.539cm" svg:height="0.479cm" svg:x="-0.081cm" svg:y="4.252cm"><draw:text-box><text:p/></draw:text-box></draw:frame><draw:path draw:style-name="gr34" draw:text-style-name="P91" svg:width="1.767cm" svg:height="2.37cm" svg:x="1.404cm" svg:y="5.447cm" svg:viewBox="0 0 1768 2371" svg:d="M1768 0h-1768v339h1768zM1611 677h-1611v339h1611zM1442 1366h-1442v327h1442zM1502 2043h-1502v328h1502z"><text:p/></draw:path><draw:line draw:style-name="gr35" draw:text-style-name="P105" svg:x1="1.412cm" svg:y1="5.272cm" svg:x2="1.412cm" svg:y2="7.992cm"><text:p/></draw:line><draw:path draw:style-name="gr35" draw:text-style-name="P105" svg:width="0.072cm" svg:height="2.72cm" svg:x="1.337cm" svg:y="5.272cm" svg:viewBox="0 0 73 2721" svg:d="M0 0h73M0 677h73M0 1366h73M0 2044h73M0 2721h73"><text:p/></draw:path><draw:frame draw:style-name="gr36" draw:text-style-name="P106" svg:width="1.438cm" svg:height="0.285cm" svg:x="0.974cm" svg:y="4.566cm"><draw:text-box><text:p text:style-name="P92"><text:span text:style-name="T87">% naar leeftijd:</text:span></text:p></draw:text-box></draw:frame><draw:frame draw:style-name="gr37" draw:text-style-name="P106" svg:width="0.267cm" svg:height="0.285cm" svg:x="3.269cm" svg:y="5.522cm"><draw:text-box><text:p text:style-name="P92"><text:span text:style-name="T87">65</text:span></text:p></draw:text-box></draw:frame><draw:frame draw:style-name="gr38" draw:text-style-name="P106" svg:width="0.23cm" svg:height="0.285cm" svg:x="3.107cm" svg:y="6.212cm"><draw:text-box><text:p text:style-name="P92"><text:span text:style-name="T87">5</text:span></text:p></draw:text-box></draw:frame><draw:frame draw:style-name="gr37" draw:text-style-name="P106" svg:width="0.267cm" svg:height="0.285cm" svg:x="2.944cm" svg:y="6.891cm"><draw:text-box><text:p text:style-name="P92"><text:span text:style-name="T87">53</text:span></text:p></draw:text-box></draw:frame><draw:frame draw:style-name="gr39" draw:text-style-name="P106" svg:width="0.269cm" svg:height="0.285cm" svg:x="2.997cm" svg:y="7.569cm"><draw:text-box><text:p text:style-name="P92"><text:span text:style-name="T87">55</text:span></text:p></draw:text-box></draw:frame><draw:frame draw:style-name="gr40" draw:text-style-name="P106" svg:width="0.611cm" svg:height="0.285cm" svg:x="0.672cm" svg:y="5.512cm"><draw:text-box><text:p text:style-name="P92"><text:span text:style-name="T88">15-24</text:span></text:p></draw:text-box></draw:frame><draw:frame draw:style-name="gr40" draw:text-style-name="P106" svg:width="0.611cm" svg:height="0.285cm" svg:x="0.672cm" svg:y="6.2cm"><draw:text-box><text:p text:style-name="P92"><text:span text:style-name="T88">25-39</text:span></text:p></draw:text-box></draw:frame><draw:frame draw:style-name="gr40" draw:text-style-name="P106" svg:width="0.611cm" svg:height="0.285cm" svg:x="0.672cm" svg:y="6.881cm"><draw:text-box><text:p text:style-name="P92"><text:span text:style-name="T88">40-54</text:span></text:p></draw:text-box></draw:frame><draw:polygon draw:style-name="gr32" draw:text-style-name="P103" svg:width="4.381cm" svg:height="0.664cm" svg:x="4.394cm" svg:y="4.517cm" svg:viewBox="0 0 4382 665" draw:points="0,665 4382,665 4382,0 0,0"><text:p/></draw:polygon><draw:frame draw:style-name="gr41" draw:text-style-name="P106" svg:width="0.32cm" svg:height="0.285cm" svg:x="0.856cm" svg:y="7.556cm"><draw:text-box><text:p text:style-name="P92"><text:span text:style-name="T88">55</text:span></text:p></draw:text-box></draw:frame><draw:path draw:style-name="gr34" draw:text-style-name="P91" svg:width="1.5cm" svg:height="2.369cm" svg:x="6.644cm" svg:y="5.496cm" svg:viewBox="0 0 1501 2370" svg:d="M1501 0h-1501v326h1501zM1380 677h-1380v326h1380zM1308 1354h-1308v338h1308zM1259 2043h-1259v327h1259z"><text:p/></draw:path><draw:line draw:style-name="gr35" draw:text-style-name="P105" svg:x1="6.638cm" svg:y1="5.32cm" svg:x2="6.638cm" svg:y2="8.04cm"><text:p/></draw:line><draw:path draw:style-name="gr35" draw:text-style-name="P105" svg:width="0.073cm" svg:height="2.72cm" svg:x="6.567cm" svg:y="5.32cm" svg:viewBox="0 0 74 2721" svg:d="M0 0h74M0 677h74M0 1354h74M0 2044h74M0 2721h74"><text:p/></draw:path><draw:frame draw:style-name="gr42" draw:text-style-name="P106" svg:width="1.696cm" svg:height="0.285cm" svg:x="5.791cm" svg:y="4.614cm"><draw:text-box><text:p text:style-name="P92"><text:span text:style-name="T87">% naar beroep:</text:span></text:p></draw:text-box></draw:frame><draw:frame draw:style-name="gr37" draw:text-style-name="P106" svg:width="0.267cm" svg:height="0.285cm" svg:x="8.243cm" svg:y="5.572cm"><draw:text-box><text:p text:style-name="P92"><text:span text:style-name="T87">63</text:span></text:p></draw:text-box></draw:frame><draw:frame draw:style-name="gr38" draw:text-style-name="P106" svg:width="0.23cm" svg:height="0.285cm" svg:x="8.123cm" svg:y="6.249cm"><draw:text-box><text:p text:style-name="P92"><text:span text:style-name="T87">5</text:span></text:p></draw:text-box></draw:frame><draw:frame draw:style-name="gr37" draw:text-style-name="P106" svg:width="0.267cm" svg:height="0.285cm" svg:x="8.053cm" svg:y="6.941cm"><draw:text-box><text:p text:style-name="P92"><text:span text:style-name="T87">55</text:span></text:p></draw:text-box></draw:frame><draw:frame draw:style-name="gr37" draw:text-style-name="P106" svg:width="0.267cm" svg:height="0.285cm" svg:x="8.007cm" svg:y="7.616cm"><draw:text-box><text:p text:style-name="P92"><text:span text:style-name="T87">53</text:span></text:p></draw:text-box></draw:frame><draw:frame draw:style-name="gr43" draw:text-style-name="P106" svg:width="1.378cm" svg:height="0.285cm" svg:x="5.109cm" svg:y="5.559cm"><draw:text-box><text:p text:style-name="P92"><text:span text:style-name="T88">Zelfstandigen</text:span></text:p></draw:text-box></draw:frame><draw:frame draw:style-name="gr36" draw:text-style-name="P106" svg:width="1.11cm" svg:height="0.285cm" svg:x="5.525cm" svg:y="6.237cm"><draw:text-box><text:p text:style-name="P92"><text:span text:style-name="T88">Werknemer</text:span></text:p></draw:text-box></draw:frame><draw:frame draw:style-name="gr44" draw:text-style-name="P106" svg:width="1.458cm" svg:height="0.285cm" svg:x="5.029cm" svg:y="6.928cm"><draw:text-box><text:p text:style-name="P92"><text:span text:style-name="T88">Handarbeider</text:span></text:p></draw:text-box></draw:frame><draw:polygon draw:style-name="gr32" draw:text-style-name="P103" svg:width="4.78cm" svg:height="0.665cm" svg:x="9.197cm" svg:y="4.468cm" svg:viewBox="0 0 4781 666" draw:points="0,666 4781,666 4781,0 0,0"><text:p/></draw:polygon><draw:frame draw:style-name="gr45" draw:text-style-name="P106" svg:width="1.195cm" svg:height="0.285cm" svg:x="5.299cm" svg:y="7.606cm"><draw:text-box><text:p text:style-name="P92"><text:span text:style-name="T88">Werkt niet</text:span></text:p></draw:text-box></draw:frame><draw:path draw:style-name="gr34" draw:text-style-name="P91" svg:width="1.888cm" svg:height="1.704cm" svg:x="11.678cm" svg:y="5.782cm" svg:viewBox="0 0 1889 1705" svg:d="M1889 0h-1889v338h1889zM860 1355h-860v350h860z"><text:p/></draw:path><draw:line draw:style-name="gr35" draw:text-style-name="P105" svg:x1="11.684cm" svg:y1="5.272cm" svg:x2="11.684cm" svg:y2="7.992cm"><text:p/></draw:line><draw:path draw:style-name="gr35" draw:text-style-name="P105" svg:width="0.073cm" svg:height="2.72cm" svg:x="11.611cm" svg:y="5.272cm" svg:viewBox="0 0 74 2721" svg:d="M0 0h74M0 1366h74M0 2721h74"><text:p/></draw:path><draw:frame draw:style-name="gr46" draw:text-style-name="P106" svg:width="5.324cm" svg:height="0.285cm" svg:x="9.407cm" svg:y="4.566cm"><draw:text-box><text:p text:style-name="P92"><text:span text:style-name="T87">% tevredenheid over de naleving van het recht in de EU:</text:span></text:p></draw:text-box></draw:frame><draw:frame draw:style-name="gr38" draw:text-style-name="P106" svg:width="0.23cm" svg:height="0.285cm" svg:x="13.669cm" svg:y="5.873cm"><draw:text-box><text:p text:style-name="P92"><text:span text:style-name="T87">7</text:span></text:p></draw:text-box></draw:frame><draw:frame draw:style-name="gr39" draw:text-style-name="P106" svg:width="0.269cm" svg:height="0.285cm" svg:x="12.642cm" svg:y="7.23cm"><draw:text-box><text:p text:style-name="P92"><text:span text:style-name="T87">36</text:span></text:p></draw:text-box></draw:frame><draw:frame draw:style-name="gr47" draw:text-style-name="P106" svg:width="1.802cm" svg:height="0.285cm" svg:x="10.39cm" svg:y="5.863cm"><draw:text-box><text:p text:style-name="P92"><text:span text:style-name="T88">Totaal 'vertrouwen'</text:span></text:p></draw:text-box></draw:frame><draw:frame draw:style-name="gr48" draw:text-style-name="P106" svg:width="2.244cm" svg:height="0.285cm" svg:x="10.032cm" svg:y="7.218cm"><draw:text-box><text:p text:style-name="P92"><text:span text:style-name="T88">Totaal 'Niet vertrouwen'</text:span></text:p></draw:text-box></draw:frame></draw:g>De grootste verschillen zijn attitudinaal. Respondenten die tevreden zijn met de eerbiediging van de rechtsstaat in de EU (79%) hebben veel meer vertrouwen in de EU om de veiligheid en defensie te versterken dan respondenten die ontevreden zijn (36%). Dit bevestigt dat vertrouwen in de rol van de EU op het gebied van veiligheid en defensie nauw verband houdt met een breder vertrouwen in de werking van de Europese Unie.</text:p>
        <text:p text:style-name="P41"/>
      </text:section>
      <text:h text:style-name="P18" text:outline-level="1"><text:bookmark-start text:name="__RefHeading___Toc4088_3967327191"/>7. Technische specificaties <text:bookmark-end text:name="__RefHeading___Toc4088_3967327191"/></text:h>
      <text:p text:style-name="P26">Tussen 19 en 24 juni 2026 heeft demoscopie deze Flash Eurobarometer 584 uitgevoerd op verzoek van de Europese Commissie, directoraat-generaal Communicatie (eenheid “Public Opinion and Citizens Engagement” van DG COMM). Het is een enquête die wordt gecoördineerd door het directoraat-generaal Communicatie (eenheid Publieke Opinie en Betrokkenheid van de burger van DG COMM). </text:p>
      <text:p text:style-name="P26">Deze Flash Eurobarometer bestrijkt de algemene bevolking van 15 jaar en ouder in alle 27 EU-lidstaten. Deze doelgroep komt overeen met het grote publiek zoals gedefinieerd in het kadercontract van Flash Eurobarometer. In totaal werden 25.904 interviews afgerond via Computer Assisted Web Interviewing (CAWI). </text:p>
      <text:p text:style-name="P26">Het steekproefontwerp volgt de standaardspecificaties van het raamcontract, met 1 000 interviews in grotere lidstaten en 500 interviews in kleinere lidstaten (LU, CY, MT). </text:p>
      <text:p text:style-name="P26"/>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1">Aantal interviews per land </text:p>
          </table:table-cell>
          <table:covered-table-cell/>
          <table:covered-table-cell/>
          <table:covered-table-cell/>
          <table:covered-table-cell/>
          <table:covered-table-cell/>
        </table:table-row>
        <table:table-row table:style-name="Tableau5.1">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cell table:style-name="Tableau5.A1" office:value-type="string">
            <text:p text:style-name="P63"/>
          </table:table-cell>
        </table:table-row>
        <table:table-row table:style-name="Tableau5.1">
          <table:table-cell table:style-name="Tableau5.A1" office:value-type="string">
            <text:p text:style-name="P61">EU</text:p>
          </table:table-cell>
          <table:table-cell table:style-name="Tableau5.A1" office:value-type="string">
            <text:p text:style-name="P61">EU</text:p>
          </table:table-cell>
          <table:table-cell table:style-name="Tableau5.C3" office:value-type="float" office:value="25904">
            <text:p text:style-name="P66">25904</text:p>
          </table:table-cell>
          <table:table-cell table:style-name="Tableau5.A1" office:value-type="string">
            <text:p text:style-name="P61">LV</text:p>
          </table:table-cell>
          <table:table-cell table:style-name="Tableau5.A1" office:value-type="string">
            <text:p text:style-name="P61">Letland</text:p>
          </table:table-cell>
          <table:table-cell table:style-name="Tableau5.C3" office:value-type="float" office:value="1010">
            <text:p text:style-name="P66">1010</text:p>
          </table:table-cell>
        </table:table-row>
        <table:table-row table:style-name="Tableau5.1">
          <table:table-cell table:style-name="Tableau5.A1" office:value-type="string">
            <text:p text:style-name="P61">BE</text:p>
          </table:table-cell>
          <table:table-cell table:style-name="Tableau5.A1" office:value-type="string">
            <text:p text:style-name="P61">België</text:p>
          </table:table-cell>
          <table:table-cell table:style-name="Tableau5.C3" office:value-type="float" office:value="1039">
            <text:p text:style-name="P66">1039</text:p>
          </table:table-cell>
          <table:table-cell table:style-name="Tableau5.A1" office:value-type="string">
            <text:p text:style-name="P61">LT</text:p>
          </table:table-cell>
          <table:table-cell table:style-name="Tableau5.A1" office:value-type="string">
            <text:p text:style-name="P61">Litouwen</text:p>
          </table:table-cell>
          <table:table-cell table:style-name="Tableau5.C3" office:value-type="float" office:value="1005">
            <text:p text:style-name="P66">1005</text:p>
          </table:table-cell>
        </table:table-row>
        <table:table-row table:style-name="Tableau5.1">
          <table:table-cell table:style-name="Tableau5.A1" office:value-type="string">
            <text:p text:style-name="P61">BG</text:p>
          </table:table-cell>
          <table:table-cell table:style-name="Tableau5.A1" office:value-type="string">
            <text:p text:style-name="P61">Bulgarije</text:p>
          </table:table-cell>
          <table:table-cell table:style-name="Tableau5.C3" office:value-type="float" office:value="1007">
            <text:p text:style-name="P66">1007</text:p>
          </table:table-cell>
          <table:table-cell table:style-name="Tableau5.A1" office:value-type="string">
            <text:p text:style-name="P61">LU</text:p>
          </table:table-cell>
          <table:table-cell table:style-name="Tableau5.A1" office:value-type="string">
            <text:p text:style-name="P61">Luxemburg</text:p>
          </table:table-cell>
          <table:table-cell table:style-name="Tableau5.C3" office:value-type="float" office:value="506">
            <text:p text:style-name="P66">506</text:p>
          </table:table-cell>
        </table:table-row>
        <table:table-row table:style-name="Tableau5.1">
          <table:table-cell table:style-name="Tableau5.A1" office:value-type="string">
            <text:p text:style-name="P61">CZ</text:p>
          </table:table-cell>
          <table:table-cell table:style-name="Tableau5.A1" office:value-type="string">
            <text:p text:style-name="P61">Tsjechië</text:p>
          </table:table-cell>
          <table:table-cell table:style-name="Tableau5.C3" office:value-type="float" office:value="1016">
            <text:p text:style-name="P66">1016</text:p>
          </table:table-cell>
          <table:table-cell table:style-name="Tableau5.A1" office:value-type="string">
            <text:p text:style-name="P61">HU</text:p>
          </table:table-cell>
          <table:table-cell table:style-name="Tableau5.A1" office:value-type="string">
            <text:p text:style-name="P61">Hongarije</text:p>
          </table:table-cell>
          <table:table-cell table:style-name="Tableau5.C3" office:value-type="float" office:value="1030">
            <text:p text:style-name="P66">1030</text:p>
          </table:table-cell>
        </table:table-row>
        <table:table-row table:style-name="Tableau5.1">
          <table:table-cell table:style-name="Tableau5.A1" office:value-type="string">
            <text:p text:style-name="P61">DK</text:p>
          </table:table-cell>
          <table:table-cell table:style-name="Tableau5.A1" office:value-type="string">
            <text:p text:style-name="P61">Denemarken</text:p>
          </table:table-cell>
          <table:table-cell table:style-name="Tableau5.C3" office:value-type="float" office:value="1015">
            <text:p text:style-name="P66">1015</text:p>
          </table:table-cell>
          <table:table-cell table:style-name="Tableau5.A1" office:value-type="string">
            <text:p text:style-name="P61">MT</text:p>
          </table:table-cell>
          <table:table-cell table:style-name="Tableau5.A1" office:value-type="string">
            <text:p text:style-name="P61">Malta</text:p>
          </table:table-cell>
          <table:table-cell table:style-name="Tableau5.C3" office:value-type="float" office:value="512">
            <text:p text:style-name="P66">512</text:p>
          </table:table-cell>
        </table:table-row>
        <table:table-row table:style-name="Tableau5.1">
          <table:table-cell table:style-name="Tableau5.A1" office:value-type="string">
            <text:p text:style-name="P61">DE</text:p>
          </table:table-cell>
          <table:table-cell table:style-name="Tableau5.A1" office:value-type="string">
            <text:p text:style-name="P61">Duitsland</text:p>
          </table:table-cell>
          <table:table-cell table:style-name="Tableau5.C3" office:value-type="float" office:value="1008">
            <text:p text:style-name="P66">1008</text:p>
          </table:table-cell>
          <table:table-cell table:style-name="Tableau5.A1" office:value-type="string">
            <text:p text:style-name="P61">NL</text:p>
          </table:table-cell>
          <table:table-cell table:style-name="Tableau5.A1" office:value-type="string">
            <text:p text:style-name="P61">Nederland</text:p>
          </table:table-cell>
          <table:table-cell table:style-name="Tableau5.C3" office:value-type="float" office:value="1024">
            <text:p text:style-name="P66">1024</text:p>
          </table:table-cell>
        </table:table-row>
        <table:table-row table:style-name="Tableau5.1">
          <table:table-cell table:style-name="Tableau5.A1" office:value-type="string">
            <text:p text:style-name="P61">EE</text:p>
          </table:table-cell>
          <table:table-cell table:style-name="Tableau5.A1" office:value-type="string">
            <text:p text:style-name="P61">Estland</text:p>
          </table:table-cell>
          <table:table-cell table:style-name="Tableau5.C3" office:value-type="float" office:value="1005">
            <text:p text:style-name="P66">1005</text:p>
          </table:table-cell>
          <table:table-cell table:style-name="Tableau5.A1" office:value-type="string">
            <text:p text:style-name="P61">AT</text:p>
          </table:table-cell>
          <table:table-cell table:style-name="Tableau5.A1" office:value-type="string">
            <text:p text:style-name="P61">Oostenrijk</text:p>
          </table:table-cell>
          <table:table-cell table:style-name="Tableau5.C3" office:value-type="float" office:value="1017">
            <text:p text:style-name="P66">1017</text:p>
          </table:table-cell>
        </table:table-row>
        <table:table-row table:style-name="Tableau5.1">
          <table:table-cell table:style-name="Tableau5.A1" office:value-type="string">
            <text:p text:style-name="P61">IE</text:p>
          </table:table-cell>
          <table:table-cell table:style-name="Tableau5.A1" office:value-type="string">
            <text:p text:style-name="P61">Republiek Ierland</text:p>
          </table:table-cell>
          <table:table-cell table:style-name="Tableau5.C3" office:value-type="float" office:value="1036">
            <text:p text:style-name="P66">1036</text:p>
          </table:table-cell>
          <table:table-cell table:style-name="Tableau5.A1" office:value-type="string">
            <text:p text:style-name="P61">PL</text:p>
          </table:table-cell>
          <table:table-cell table:style-name="Tableau5.A1" office:value-type="string">
            <text:p text:style-name="P61">Polen</text:p>
          </table:table-cell>
          <table:table-cell table:style-name="Tableau5.C3" office:value-type="float" office:value="1024">
            <text:p text:style-name="P66">1024</text:p>
          </table:table-cell>
        </table:table-row>
        <table:table-row table:style-name="Tableau5.1">
          <table:table-cell table:style-name="Tableau5.A1" office:value-type="string">
            <text:p text:style-name="P61">EL</text:p>
          </table:table-cell>
          <table:table-cell table:style-name="Tableau5.A1" office:value-type="string">
            <text:p text:style-name="P61">Griekenland</text:p>
          </table:table-cell>
          <table:table-cell table:style-name="Tableau5.C3" office:value-type="float" office:value="1008">
            <text:p text:style-name="P66">1008</text:p>
          </table:table-cell>
          <table:table-cell table:style-name="Tableau5.A1" office:value-type="string">
            <text:p text:style-name="P61">PT</text:p>
          </table:table-cell>
          <table:table-cell table:style-name="Tableau5.A1" office:value-type="string">
            <text:p text:style-name="P61">Portugal</text:p>
          </table:table-cell>
          <table:table-cell table:style-name="Tableau5.C3" office:value-type="float" office:value="1005">
            <text:p text:style-name="P66">1005</text:p>
          </table:table-cell>
        </table:table-row>
        <table:table-row table:style-name="Tableau5.1">
          <table:table-cell table:style-name="Tableau5.A1" office:value-type="string">
            <text:p text:style-name="P61">ES</text:p>
          </table:table-cell>
          <table:table-cell table:style-name="Tableau5.A1" office:value-type="string">
            <text:p text:style-name="P61">Spanje</text:p>
          </table:table-cell>
          <table:table-cell table:style-name="Tableau5.C3" office:value-type="float" office:value="1005">
            <text:p text:style-name="P66">1005</text:p>
          </table:table-cell>
          <table:table-cell table:style-name="Tableau5.A1" office:value-type="string">
            <text:p text:style-name="P61">RO</text:p>
          </table:table-cell>
          <table:table-cell table:style-name="Tableau5.A1" office:value-type="string">
            <text:p text:style-name="P61">Roemenië</text:p>
          </table:table-cell>
          <table:table-cell table:style-name="Tableau5.C3" office:value-type="float" office:value="1014">
            <text:p text:style-name="P66">1014</text:p>
          </table:table-cell>
        </table:table-row>
        <table:table-row table:style-name="Tableau5.1">
          <table:table-cell table:style-name="Tableau5.A1" office:value-type="string">
            <text:p text:style-name="P61">FR</text:p>
          </table:table-cell>
          <table:table-cell table:style-name="Tableau5.A1" office:value-type="string">
            <text:p text:style-name="P61">Frankrijk</text:p>
          </table:table-cell>
          <table:table-cell table:style-name="Tableau5.C3" office:value-type="float" office:value="1005">
            <text:p text:style-name="P66">1005</text:p>
          </table:table-cell>
          <table:table-cell table:style-name="Tableau5.A1" office:value-type="string">
            <text:p text:style-name="P61">SI</text:p>
          </table:table-cell>
          <table:table-cell table:style-name="Tableau5.A1" office:value-type="string">
            <text:p text:style-name="P61">Slovenië</text:p>
          </table:table-cell>
          <table:table-cell table:style-name="Tableau5.C3" office:value-type="float" office:value="1016">
            <text:p text:style-name="P66">1016</text:p>
          </table:table-cell>
        </table:table-row>
        <table:table-row table:style-name="Tableau5.1">
          <table:table-cell table:style-name="Tableau5.A1" office:value-type="string">
            <text:p text:style-name="P61">HR</text:p>
          </table:table-cell>
          <table:table-cell table:style-name="Tableau5.A1" office:value-type="string">
            <text:p text:style-name="P61">Kroatië</text:p>
          </table:table-cell>
          <table:table-cell table:style-name="Tableau5.C3" office:value-type="float" office:value="1031">
            <text:p text:style-name="P66">1031</text:p>
          </table:table-cell>
          <table:table-cell table:style-name="Tableau5.A1" office:value-type="string">
            <text:p text:style-name="P61">SK</text:p>
          </table:table-cell>
          <table:table-cell table:style-name="Tableau5.A1" office:value-type="string">
            <text:p text:style-name="P61">Slowakije</text:p>
          </table:table-cell>
          <table:table-cell table:style-name="Tableau5.C3" office:value-type="float" office:value="1003">
            <text:p text:style-name="P66">1003</text:p>
          </table:table-cell>
        </table:table-row>
        <table:table-row table:style-name="Tableau5.1">
          <table:table-cell table:style-name="Tableau5.A1" office:value-type="string">
            <text:p text:style-name="P61">IT</text:p>
          </table:table-cell>
          <table:table-cell table:style-name="Tableau5.A1" office:value-type="string">
            <text:p text:style-name="P61">Italië</text:p>
          </table:table-cell>
          <table:table-cell table:style-name="Tableau5.C3" office:value-type="float" office:value="1009">
            <text:p text:style-name="P66">1009</text:p>
          </table:table-cell>
          <table:table-cell table:style-name="Tableau5.A1" office:value-type="string">
            <text:p text:style-name="P61">FI</text:p>
          </table:table-cell>
          <table:table-cell table:style-name="Tableau5.A1" office:value-type="string">
            <text:p text:style-name="P61">Finland</text:p>
          </table:table-cell>
          <table:table-cell table:style-name="Tableau5.C3" office:value-type="float" office:value="1024">
            <text:p text:style-name="P66">1024</text:p>
          </table:table-cell>
        </table:table-row>
        <table:table-row table:style-name="Tableau5.1">
          <table:table-cell table:style-name="Tableau5.A1" office:value-type="string">
            <text:p text:style-name="P61">CY</text:p>
          </table:table-cell>
          <table:table-cell table:style-name="Tableau5.A1" office:value-type="string">
            <text:p text:style-name="P61">Cyprus</text:p>
          </table:table-cell>
          <table:table-cell table:style-name="Tableau5.C3" office:value-type="float" office:value="521">
            <text:p text:style-name="P66">521</text:p>
          </table:table-cell>
          <table:table-cell table:style-name="Tableau5.A1" office:value-type="string">
            <text:p text:style-name="P61">SE</text:p>
          </table:table-cell>
          <table:table-cell table:style-name="Tableau5.A1" office:value-type="string">
            <text:p text:style-name="P61">Zweden</text:p>
          </table:table-cell>
          <table:table-cell table:style-name="Tableau5.C3" office:value-type="float" office:value="1009">
            <text:p text:style-name="P66">1009</text:p>
          </table:table-cell>
        </table:table-row>
      </table:table>
      <text:p text:style-name="P26"/>
      <text:p text:style-name="P54">Foutmarge </text:p>
      <text:p text:style-name="P26">De resultaten van de enquête zijn onderworpen aan bemonsteringstoleranties. De “foutmarge” kwantificeert de onzekerheid over (of het vertrouwen in) een enquêteresultaat. In het algemeen geldt dat hoe meer interviews worden afgenomen (steekproefgrootte), hoe kleiner de foutenmarge is. Een steekproef van 500 zal een foutenmarge van niet meer dan 4,4 procentpunten opleveren en een steekproef van 1 000 zal een foutenmarge van niet meer dan 3,1 procentpunten opleveren.</text:p>
      <text:p text:style-name="P26"><draw:frame draw:style-name="fr1" draw:name="Cadre4" text:anchor-type="paragraph" svg:x="-0.032cm" svg:y="5.032cm" svg:width="17.11cm" draw:z-index="25"><draw:text-box fo:min-height="3.683cm"><text:p text:style-name="P14">(tabel uit een ander Eurobarometer-verslag)</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3"/></table:table-cell><table:table-cell table:style-name="Tableau34.A1" table:number-columns-spanned="10" office:value-type="string"><text:p text:style-name="P65">Statistische marges als gevolg van het steekproefproces</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3"/></table:table-cell></table:table-row><table:table-row table:style-name="Tableau34.1"><table:table-cell table:style-name="Tableau34.A1" office:value-type="string"><text:p text:style-name="P63"/></table:table-cell><table:table-cell table:style-name="Tableau34.A1" table:number-columns-spanned="10" office:value-type="string"><text:p text:style-name="P66">(bij een betrouwbaarheidsniveau van 95%)</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3"/></table:table-cell></table:table-row><table:table-row table:style-name="Tableau34.1"><table:table-cell table:style-name="Tableau34.A1" table:number-columns-spanned="6" office:value-type="string"><text:p text:style-name="P61">de diverse steekproefgrootten zijn in rijen </text:p></table:table-cell><table:covered-table-cell/><table:covered-table-cell/><table:covered-table-cell/><table:covered-table-cell/><table:covered-table-cell/><table:table-cell table:style-name="Tableau34.A1" table:number-columns-spanned="6" office:value-type="string"><text:p text:style-name="P67">diverse waargenomen resultaten staan in kolommen</text:p></table:table-cell><table:covered-table-cell/><table:covered-table-cell/><table:covered-table-cell/><table:covered-table-cell/><table:covered-table-cell/></table:table-row><table:table-row table:style-name="Tableau34.1"><table:table-cell table:style-name="Tableau34.A1" office:value-type="string"><text:p text:style-name="P87"/></table:table-cell><table:table-cell table:style-name="Tableau34.B4" office:value-type="percentage" office:value="0.05"><text:p text:style-name="P66">5 %</text:p></table:table-cell><table:table-cell table:style-name="Tableau34.B4" office:value-type="percentage" office:value="0.1"><text:p text:style-name="P66">10 %</text:p></table:table-cell><table:table-cell table:style-name="Tableau34.B4" office:value-type="percentage" office:value="0.15"><text:p text:style-name="P66">15 %</text:p></table:table-cell><table:table-cell table:style-name="Tableau34.B4" office:value-type="percentage" office:value="0.2"><text:p text:style-name="P66">20 %</text:p></table:table-cell><table:table-cell table:style-name="Tableau34.B4" office:value-type="percentage" office:value="0.25"><text:p text:style-name="P66">25 %</text:p></table:table-cell><table:table-cell table:style-name="Tableau34.B4" office:value-type="percentage" office:value="0.3"><text:p text:style-name="P66">30 %</text:p></table:table-cell><table:table-cell table:style-name="Tableau34.B4" office:value-type="percentage" office:value="0.35"><text:p text:style-name="P66">35 %</text:p></table:table-cell><table:table-cell table:style-name="Tableau34.B4" office:value-type="percentage" office:value="0.4"><text:p text:style-name="P66">40 %</text:p></table:table-cell><table:table-cell table:style-name="Tableau34.B4" office:value-type="percentage" office:value="0.45"><text:p text:style-name="P66">45 %</text:p></table:table-cell><table:table-cell table:style-name="Tableau34.B4" office:value-type="percentage" office:value="0.5"><text:p text:style-name="P66">50 %</text:p></table:table-cell><table:table-cell table:style-name="Tableau34.A1" office:value-type="string"><text:p text:style-name="P63"/></table:table-cell></table:table-row><table:table-row table:style-name="Tableau34.1"><table:table-cell table:style-name="Tableau34.A1" office:value-type="string"><text:p text:style-name="P63"/></table:table-cell><table:table-cell table:style-name="Tableau34.B4" office:value-type="percentage" office:value="0.95"><text:p text:style-name="P66">95 %</text:p></table:table-cell><table:table-cell table:style-name="Tableau34.B4" office:value-type="percentage" office:value="0.9"><text:p text:style-name="P66">90 %</text:p></table:table-cell><table:table-cell table:style-name="Tableau34.B4" office:value-type="percentage" office:value="0.85"><text:p text:style-name="P66">85 %</text:p></table:table-cell><table:table-cell table:style-name="Tableau34.B4" office:value-type="percentage" office:value="0.8"><text:p text:style-name="P66">80 %</text:p></table:table-cell><table:table-cell table:style-name="Tableau34.B4" office:value-type="percentage" office:value="0.75"><text:p text:style-name="P66">75 %</text:p></table:table-cell><table:table-cell table:style-name="Tableau34.B4" office:value-type="percentage" office:value="0.7"><text:p text:style-name="P66">70 %</text:p></table:table-cell><table:table-cell table:style-name="Tableau34.B4" office:value-type="percentage" office:value="0.65"><text:p text:style-name="P66">65 %</text:p></table:table-cell><table:table-cell table:style-name="Tableau34.B4" office:value-type="percentage" office:value="0.6"><text:p text:style-name="P66">60 %</text:p></table:table-cell><table:table-cell table:style-name="Tableau34.B4" office:value-type="percentage" office:value="0.55"><text:p text:style-name="P66">55 %</text:p></table:table-cell><table:table-cell table:style-name="Tableau34.B4" office:value-type="percentage" office:value="0.5"><text:p text:style-name="P66">50 %</text:p></table:table-cell><table:table-cell table:style-name="Tableau34.A1" office:value-type="string"><text:p text:style-name="P63"/></table:table-cell></table:table-row><table:table-row table:style-name="Tableau34.1"><table:table-cell table:style-name="Tableau34.A1" office:value-type="string"><text:p text:style-name="P67">N=50 </text:p></table:table-cell><table:table-cell table:style-name="Tableau34.B6" office:value-type="float" office:value="6"><text:p text:style-name="P66">6,0</text:p></table:table-cell><table:table-cell table:style-name="Tableau34.B6" office:value-type="float" office:value="8.3"><text:p text:style-name="P66">8,3</text:p></table:table-cell><table:table-cell table:style-name="Tableau34.B6" office:value-type="float" office:value="9.9"><text:p text:style-name="P66">9,9</text:p></table:table-cell><table:table-cell table:style-name="Tableau34.B6" office:value-type="float" office:value="11.1"><text:p text:style-name="P66">11,1</text:p></table:table-cell><table:table-cell table:style-name="Tableau34.B6" office:value-type="float" office:value="12"><text:p text:style-name="P66">12,0</text:p></table:table-cell><table:table-cell table:style-name="Tableau34.B6" office:value-type="float" office:value="12.7"><text:p text:style-name="P66">12,7</text:p></table:table-cell><table:table-cell table:style-name="Tableau34.B6" office:value-type="float" office:value="13.2"><text:p text:style-name="P66">13,2</text:p></table:table-cell><table:table-cell table:style-name="Tableau34.B6" office:value-type="float" office:value="13.6"><text:p text:style-name="P66">13,6</text:p></table:table-cell><table:table-cell table:style-name="Tableau34.B6" office:value-type="float" office:value="13.8"><text:p text:style-name="P66">13,8</text:p></table:table-cell><table:table-cell table:style-name="Tableau34.B6" office:value-type="float" office:value="13.9"><text:p text:style-name="P66">13,9</text:p></table:table-cell><table:table-cell table:style-name="Tableau34.A1" office:value-type="string"><text:p text:style-name="P61">N=50</text:p></table:table-cell></table:table-row><table:table-row table:style-name="Tableau34.1"><table:table-cell table:style-name="Tableau34.A1" office:value-type="string"><text:p text:style-name="P67">N=500 </text:p></table:table-cell><table:table-cell table:style-name="Tableau34.B6" office:value-type="float" office:value="1.9"><text:p text:style-name="P66">1,9</text:p></table:table-cell><table:table-cell table:style-name="Tableau34.B6" office:value-type="float" office:value="2.6"><text:p text:style-name="P66">2,6</text:p></table:table-cell><table:table-cell table:style-name="Tableau34.B6" office:value-type="float" office:value="3.1"><text:p text:style-name="P66">3,1</text:p></table:table-cell><table:table-cell table:style-name="Tableau34.B6" office:value-type="float" office:value="3.5"><text:p text:style-name="P66">3,5</text:p></table:table-cell><table:table-cell table:style-name="Tableau34.B6" office:value-type="float" office:value="3.8"><text:p text:style-name="P66">3,8</text:p></table:table-cell><table:table-cell table:style-name="Tableau34.B6" office:value-type="float" office:value="4"><text:p text:style-name="P66">4,0</text:p></table:table-cell><table:table-cell table:style-name="Tableau34.B6" office:value-type="float" office:value="4.2"><text:p text:style-name="P66">4,2</text:p></table:table-cell><table:table-cell table:style-name="Tableau34.B6" office:value-type="float" office:value="4.3"><text:p text:style-name="P66">4,3</text:p></table:table-cell><table:table-cell table:style-name="Tableau34.B6" office:value-type="float" office:value="4.4"><text:p text:style-name="P66">4,4</text:p></table:table-cell><table:table-cell table:style-name="Tableau34.B6" office:value-type="float" office:value="4.4"><text:p text:style-name="P66">4,4</text:p></table:table-cell><table:table-cell table:style-name="Tableau34.A1" office:value-type="string"><text:p text:style-name="P61">N=500</text:p></table:table-cell></table:table-row><table:table-row table:style-name="Tableau34.1"><table:table-cell table:style-name="Tableau34.A1" office:value-type="string"><text:p text:style-name="P69">N=1000 </text:p></table:table-cell><table:table-cell table:style-name="Tableau34.B6" office:value-type="float" office:value="1.4"><text:p text:style-name="P70">1,4</text:p></table:table-cell><table:table-cell table:style-name="Tableau34.B6" office:value-type="float" office:value="1.9"><text:p text:style-name="P70">1,9</text:p></table:table-cell><table:table-cell table:style-name="Tableau34.B6" office:value-type="float" office:value="2.2"><text:p text:style-name="P70">2,2</text:p></table:table-cell><table:table-cell table:style-name="Tableau34.B6" office:value-type="float" office:value="2.5"><text:p text:style-name="P70">2,5</text:p></table:table-cell><table:table-cell table:style-name="Tableau34.B6" office:value-type="float" office:value="2.7"><text:p text:style-name="P70">2,7</text:p></table:table-cell><table:table-cell table:style-name="Tableau34.B6" office:value-type="float" office:value="2.8"><text:p text:style-name="P70">2,8</text:p></table:table-cell><table:table-cell table:style-name="Tableau34.B6" office:value-type="float" office:value="3"><text:p text:style-name="P70">3,0</text:p></table:table-cell><table:table-cell table:style-name="Tableau34.B6" office:value-type="float" office:value="3"><text:p text:style-name="P70">3,0</text:p></table:table-cell><table:table-cell table:style-name="Tableau34.B6" office:value-type="float" office:value="3.1"><text:p text:style-name="P70">3,1</text:p></table:table-cell><table:table-cell table:style-name="Tableau34.B6" office:value-type="float" office:value="3.1"><text:p text:style-name="P70">3,1</text:p></table:table-cell><table:table-cell table:style-name="Tableau34.A1" office:value-type="string"><text:p text:style-name="P71">N=1000</text:p></table:table-cell></table:table-row><table:table-row table:style-name="Tableau34.1"><table:table-cell table:style-name="Tableau34.A1" office:value-type="string"><text:p text:style-name="P67">N=1500 </text:p></table:table-cell><table:table-cell table:style-name="Tableau34.B6" office:value-type="float" office:value="1.1"><text:p text:style-name="P66">1,1</text:p></table:table-cell><table:table-cell table:style-name="Tableau34.B6" office:value-type="float" office:value="1.5"><text:p text:style-name="P66">1,5</text:p></table:table-cell><table:table-cell table:style-name="Tableau34.B6" office:value-type="float" office:value="1.8"><text:p text:style-name="P66">1,8</text:p></table:table-cell><table:table-cell table:style-name="Tableau34.B6" office:value-type="float" office:value="2"><text:p text:style-name="P66">2,0</text:p></table:table-cell><table:table-cell table:style-name="Tableau34.B6" office:value-type="float" office:value="2.2"><text:p text:style-name="P66">2,2</text:p></table:table-cell><table:table-cell table:style-name="Tableau34.B6" office:value-type="float" office:value="2.3"><text:p text:style-name="P66">2,3</text:p></table:table-cell><table:table-cell table:style-name="Tableau34.B6" office:value-type="float" office:value="2.4"><text:p text:style-name="P66">2,4</text:p></table:table-cell><table:table-cell table:style-name="Tableau34.B6" office:value-type="float" office:value="2.5"><text:p text:style-name="P66">2,5</text:p></table:table-cell><table:table-cell table:style-name="Tableau34.B6" office:value-type="float" office:value="2.5"><text:p text:style-name="P66">2,5</text:p></table:table-cell><table:table-cell table:style-name="Tableau34.B6" office:value-type="float" office:value="2.5"><text:p text:style-name="P66">2,5</text:p></table:table-cell><table:table-cell table:style-name="Tableau34.A1" office:value-type="string"><text:p text:style-name="P61">N=1500</text:p></table:table-cell></table:table-row><table:table-row table:style-name="Tableau34.1"><table:table-cell table:style-name="Tableau34.A1" office:value-type="string"><text:p text:style-name="P67">N=2000 </text:p></table:table-cell><table:table-cell table:style-name="Tableau34.B6" office:value-type="float" office:value="1"><text:p text:style-name="P66">1,0</text:p></table:table-cell><table:table-cell table:style-name="Tableau34.B6" office:value-type="float" office:value="1.3"><text:p text:style-name="P66">1,3</text:p></table:table-cell><table:table-cell table:style-name="Tableau34.B6" office:value-type="float" office:value="1.6"><text:p text:style-name="P66">1,6</text:p></table:table-cell><table:table-cell table:style-name="Tableau34.B6" office:value-type="float" office:value="1.8"><text:p text:style-name="P66">1,8</text:p></table:table-cell><table:table-cell table:style-name="Tableau34.B6" office:value-type="float" office:value="1.9"><text:p text:style-name="P66">1,9</text:p></table:table-cell><table:table-cell table:style-name="Tableau34.B6" office:value-type="float" office:value="2"><text:p text:style-name="P66">2,0</text:p></table:table-cell><table:table-cell table:style-name="Tableau34.B6" office:value-type="float" office:value="2.1"><text:p text:style-name="P66">2,1</text:p></table:table-cell><table:table-cell table:style-name="Tableau34.B6" office:value-type="float" office:value="2.1"><text:p text:style-name="P66">2,1</text:p></table:table-cell><table:table-cell table:style-name="Tableau34.B6" office:value-type="float" office:value="2.2"><text:p text:style-name="P66">2,2</text:p></table:table-cell><table:table-cell table:style-name="Tableau34.B6" office:value-type="float" office:value="2.2"><text:p text:style-name="P66">2,2</text:p></table:table-cell><table:table-cell table:style-name="Tableau34.A1" office:value-type="string"><text:p text:style-name="P61">N=2000</text:p></table:table-cell></table:table-row></table:table><text:p text:style-name="P13"/></draw:text-box></draw:frame></text:p>
      <text:p text:style-name="P26"/>
      <text:p text:style-name="P26"/>
      <text:p text:style-name="P26"/>
      <text:p text:style-name="P26"/>
      <text:p text:style-name="P26"/>
      <text:p text:style-name="P26"/>
      <text:p text:style-name="P26"/>
      <text:h text:style-name="P17" text:outline-level="1"><text:bookmark-start text:name="__RefHeading___Toc4090_3967327191"/><text:span text:style-name="T7">8. Qu</text:span> estionnaire <text:bookmark-end text:name="__RefHeading___Toc4090_3967327191"/></text:h>
      <text:p text:style-name="P26">Gespreksmodus: Online (CAWI) </text:p>
      <text:p text:style-name="P26">Doelpopulatie: Publiek in het algemeen, 15<text:span text:style-name="T7">+</text:span> </text:p>
      <text:p text:style-name="P26">Dekking: 27 EU-lidstaten </text:p>
      <text:p text:style-name="P26">Veldwerkdata: 19 tot en met 24 juni 2026 </text:p>
      <text:p text:style-name="P26">Steekproefgrootte: 25904 interviews (ongeveer 1000 in grotere landen en 500 in kleinere landen) </text:p>
      <text:p text:style-name="P42">Bestreken sociaaldemografische vraagstukken: leeftijd, geslacht, onderwijs, beroep, regio, verstedelijking, samenstelling van het huishouden en financiële moeilijkheden.</text:p>
      <text:p text:style-name="P26">De EU: sterke punten, uitdagingen en prioriteiten </text:p>
      <text:p text:style-name="P26"/>
      <text:p text:style-name="P45"><text:span text:style-name="T9">Q1 : Wat zijn</text:span><text:span text:style-name="T8"> volgens u de belangrijkste uitdagingen waarmee de EU momenteel wordt geconfronteerd? Selecteer maximaal drie antwoorden. </text:span></text:p>
      <text:p text:style-name="P43">(RANDOMISE 1-11 – MAX. 3 ANTWOORDEN)</text:p>
      <text:p text:style-name="P26">Sociale ongelijkheid 1 </text:p>
      <text:p text:style-name="P26">Onvoldoende economische groei 2 </text:p>
      <text:p text:style-name="P26">Kosten van levensonderhoud 3 </text:p>
      <text:p text:style-name="P26">De oorlog in Oekraïne 4 </text:p>
      <text:p text:style-name="P26">Conflicten in het Midden-Oosten (M) 5 </text:p>
      <text:p text:style-name="P26">Klimaatverandering en milieukwesties 6 </text:p>
      <text:p text:style-name="P26">Irreguliere migratie 7 </text:p>
      <text:p text:style-name="P26">Misdaad en terrorisme 8 </text:p>
      <text:p text:style-name="P26">Impact van digitale technologieën op de samenleving 9 </text:p>
      <text:p text:style-name="P26">Desinformatie en manipulatie van informatie 10 </text:p>
      <text:p text:style-name="P26">Veiligheids- en defensievraagstukken 11 </text:p>
      <text:p text:style-name="P26">Overige 12 </text:p>
      <text:p text:style-name="P26">Geen 13 </text:p>
      <text:p text:style-name="P26">Weet ik niet 998 </text:p>
      <text:p text:style-name="P26"/>
      <text:p text:style-name="P26"/>
      <text:p text:style-name="P46"><text:span text:style-name="T10">Q2 Welke van</text:span> de volgende gebieden moet de EU volgens u prioritair aanpakken? Selecteer maximaal drie antwoorden. </text:p>
      <text:p text:style-name="P43">(RANDOMISE 1-17 – MAX 3 ANTWOORDEN)</text:p>
      <text:p text:style-name="P26">Irreguliere migratie 1 </text:p>
      <text:p text:style-name="P26">De oorlog in Oekraïne 2 </text:p>
      <text:p text:style-name="P26">Veiligheid en defensie 3 </text:p>
      <text:p text:style-name="P26">Economie en overheidsfinanciën 4 </text:p>
      <text:p text:style-name="P26">Industrie en concurrentievermogen 5 </text:p>
      <text:p text:style-name="P26">Landbouw en voedselzekerheid 6 </text:p>
      <text:p text:style-name="P26"><text:soft-page-break/>Klimaatverandering en milieu 7 </text:p>
      <text:p text:style-name="P26">Onderwijs en opleiding 8 </text:p>
      <text:p text:style-name="P26">Banen, sociale gelijkheid en vaardigheden 9 </text:p>
      <text:p text:style-name="P26">Energie 10 </text:p>
      <text:p text:style-name="P26">Handel 11 </text:p>
      <text:p text:style-name="P26">Onderzoek en innovatie 12 </text:p>
      <text:p text:style-name="P26">Volksgezondheid 13 </text:p>
      <text:p text:style-name="P26">Impact van digitale technologieën op de samenleving (N) 14 </text:p>
      <text:p text:style-name="P26">Democratie, mensenrechten en de rechtsstaat 15 </text:p>
      <text:p text:style-name="P26">Conflicten in het Midden-Oosten (N) 16 </text:p>
      <text:p text:style-name="P26">Overige 17 </text:p>
      <text:p text:style-name="P26">Geen 18 </text:p>
      <text:p text:style-name="P26">Weet ik niet 998 </text:p>
      <text:p text:style-name="P26"/>
      <text:p text:style-name="P47"><text:span text:style-name="T17">Democratie</text:span> en rechtsstaat in de EU </text:p>
      <text:p text:style-name="P26"/>
      <text:p text:style-name="P26"><text:span text:style-name="T12">Q3</text:span> <text:span text:style-name="T11">Welke van de volgende elementen zijn volgens u de belangrijkste elementen van een democratische samenleving?</text:span> </text:p>
      <text:p text:style-name="P43">(RANDOMISE 1-10 – MAX 3 ANTWOORDEN)</text:p>
      <text:p text:style-name="P26">Vrije en eerlijke verkiezingen 1 </text:p>
      <text:p text:style-name="P26">Vrijheid van meningsuiting 2 </text:p>
      <text:p text:style-name="P26">Vrijheid en onafhankelijkheid van de media 3 </text:p>
      <text:p text:style-name="P26">Eerbiediging van de rechtsstaat en bescherming van de grondrechten 4 </text:p>
      <text:p text:style-name="P26">Een onafhankelijk rechtssysteem 5 </text:p>
      <text:p text:style-name="P26">Burgers kunnen deelnemen aan het publieke debat en de besluitvorming 6 </text:p>
      <text:p text:style-name="P26">Transparantie en verantwoordingsplicht van politieke leiders 7 </text:p>
      <text:p text:style-name="P26">Eerbiediging van de rechten van minderheden 8 </text:p>
      <text:p text:style-name="P26">Corruptiebestrijding 9 </text:p>
      <text:p text:style-name="P26">Een sterke oppositie die de regering kan bekritiseren 10 </text:p>
      <text:p text:style-name="P26">Overige 11 </text:p>
      <text:p text:style-name="P26">Geen van deze 12 </text:p>
      <text:p text:style-name="P26">Weet ik niet 13 </text:p>
      <text:p text:style-name="P26"/>
      <text:p text:style-name="P47"><text:span text:style-name="T10">Q4 Ov</text:span> erall, hoe tevreden of ontevreden bent u met het respect voor de rechtsstaat in... </text:p>
      <text:p text:style-name="P49">(Alleen één antwoord)</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3"/>
          </table:table-cell>
          <table:table-cell table:style-name="Tableau6.A1" office:value-type="string">
            <text:p text:style-name="P63"/>
          </table:table-cell>
          <table:table-cell table:style-name="Tableau6.A1" office:value-type="string">
            <text:p text:style-name="P72">Zeer tevreden</text:p>
          </table:table-cell>
          <table:table-cell table:style-name="Tableau6.A1" office:value-type="string">
            <text:p text:style-name="P72">Eerder tevreden</text:p>
          </table:table-cell>
          <table:table-cell table:style-name="Tableau6.A1" office:value-type="string">
            <text:p text:style-name="P72">Eerder ontevreden</text:p>
          </table:table-cell>
          <table:table-cell table:style-name="Tableau6.A1" office:value-type="string">
            <text:p text:style-name="P72">Zeer ontevreden</text:p>
          </table:table-cell>
          <table:table-cell table:style-name="Tableau6.A1" office:value-type="string">
            <text:p text:style-name="P72">Weet ik niet</text:p>
          </table:table-cell>
        </table:table-row>
        <table:table-row table:style-name="Tableau6.2">
          <table:table-cell table:style-name="Tableau6.A1" office:value-type="string">
            <text:p text:style-name="P72">1</text:p>
          </table:table-cell>
          <table:table-cell table:style-name="Tableau6.A1" office:value-type="string">
            <text:p text:style-name="P72">(Ons land)</text:p>
          </table:table-cell>
          <table:table-cell table:style-name="Tableau6.A1" office:value-type="string">
            <text:p text:style-name="P72">1</text:p>
          </table:table-cell>
          <table:table-cell table:style-name="Tableau6.A1" office:value-type="string">
            <text:p text:style-name="P72">2</text:p>
          </table:table-cell>
          <table:table-cell table:style-name="Tableau6.A1" office:value-type="string">
            <text:p text:style-name="P72">3</text:p>
          </table:table-cell>
          <table:table-cell table:style-name="Tableau6.A1" office:value-type="string">
            <text:p text:style-name="P72">4</text:p>
          </table:table-cell>
          <table:table-cell table:style-name="Tableau6.A1" office:value-type="string">
            <text:p text:style-name="P72">998</text:p>
          </table:table-cell>
        </table:table-row>
        <table:table-row>
          <table:table-cell table:style-name="Tableau6.A1" office:value-type="string">
            <text:p text:style-name="P72">2</text:p>
          </table:table-cell>
          <table:table-cell table:style-name="Tableau6.A1" office:value-type="string">
            <text:p text:style-name="P72">De EU</text:p>
          </table:table-cell>
          <table:table-cell table:style-name="Tableau6.A1" office:value-type="string">
            <text:p text:style-name="P72">1</text:p>
          </table:table-cell>
          <table:table-cell table:style-name="Tableau6.A1" office:value-type="string">
            <text:p text:style-name="P72">2</text:p>
          </table:table-cell>
          <table:table-cell table:style-name="Tableau6.A1" office:value-type="string">
            <text:p text:style-name="P72">3</text:p>
          </table:table-cell>
          <table:table-cell table:style-name="Tableau6.A1" office:value-type="string">
            <text:p text:style-name="P72">4</text:p>
          </table:table-cell>
          <table:table-cell table:style-name="Tableau6.A1" office:value-type="string">
            <text:p text:style-name="P72">998</text:p>
          </table:table-cell>
        </table:table-row>
      </table:table>
      <text:p text:style-name="P26"/>
      <text:p text:style-name="P47"><text:span text:style-name="T10">Vraag 5:</text:span> Vertel me voor elk van de volgende acties of u denkt dat het e<text:span text:style-name="T10"> ff</text:span> ective is of niet in het<text:span text:style-name="T10"> beïnvloeden van</text:span> politieke besluitvorming op EU-niveau na verkiezingen? </text:p>
      <text:p text:style-name="P49"><text:soft-page-break/>(RANDOMISE – EEN ANTWOORD PER LINE)</text:p>
      <text:p text:style-name="P26"><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72">Zeer effectief</text:p>
          </table:table-cell>
          <table:table-cell table:style-name="Tableau7.A1" office:value-type="string">
            <text:p text:style-name="P72">Redelijk effectief</text:p>
          </table:table-cell>
          <table:table-cell table:style-name="Tableau7.A1" office:value-type="string">
            <text:p text:style-name="P72">Niet erg effectief</text:p>
          </table:table-cell>
          <table:table-cell table:style-name="Tableau7.A1" office:value-type="string">
            <text:p text:style-name="P72">Helemaal niet effectief</text:p>
          </table:table-cell>
          <table:table-cell table:style-name="Tableau7.A1" office:value-type="string">
            <text:p text:style-name="P72">Weet ik niet</text:p>
          </table:table-cell>
        </table:table-row>
        <table:table-row>
          <table:table-cell table:style-name="Tableau7.A1" office:value-type="string">
            <text:p text:style-name="P72">1</text:p>
          </table:table-cell>
          <table:table-cell table:style-name="Tableau7.A1" office:value-type="string">
            <text:p text:style-name="P72">Lid zijn van een vereniging of een niet-gouvernementele organisatie</text:p>
          </table:table-cell>
          <table:table-cell table:style-name="Tableau7.A1" office:value-type="string">
            <text:p text:style-name="P72">1</text:p>
          </table:table-cell>
          <table:table-cell table:style-name="Tableau7.A1" office:value-type="string">
            <text:p text:style-name="P72">2</text:p>
          </table:table-cell>
          <table:table-cell table:style-name="Tableau7.A1" office:value-type="string">
            <text:p text:style-name="P72">3</text:p>
          </table:table-cell>
          <table:table-cell table:style-name="Tableau7.A1" office:value-type="string">
            <text:p text:style-name="P72">4</text:p>
          </table:table-cell>
          <table:table-cell table:style-name="Tableau7.A1" office:value-type="string">
            <text:p text:style-name="P72">998</text:p>
          </table:table-cell>
        </table:table-row>
        <table:table-row>
          <table:table-cell table:style-name="Tableau7.A1" office:value-type="string">
            <text:p text:style-name="P72">2</text:p>
          </table:table-cell>
          <table:table-cell table:style-name="Tableau7.A1" office:value-type="string">
            <text:p text:style-name="P63">Neem deel aan een Europees burgerinitiatief (een verzoek dat is ondertekend door ten minste één miljoen burgers in ten minste zeven lidstaten en waarin de Europese Commissie wordt verzocht nieuwe wetten voor te stellen op gebieden waarop de Commissie bevoegd is om op te treden) of een Europees burgerpanel (een willekeurig geselecteerde burgervergadering op EU-niveau die samenwerkt aan beleidsaanbevelingen) </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row>
          <table:table-cell table:style-name="Tableau7.A1" office:value-type="string">
            <text:p text:style-name="P72">3</text:p>
          </table:table-cell>
          <table:table-cell table:style-name="Tableau7.A1" office:value-type="string">
            <text:p text:style-name="P73">Deelnemen aan politieke bewegingen partijen of vakbonden</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row>
          <table:table-cell table:style-name="Tableau7.A1" office:value-type="string">
            <text:p text:style-name="P72">4</text:p>
          </table:table-cell>
          <table:table-cell table:style-name="Tableau7.A1" office:value-type="string">
            <text:p text:style-name="P73">Boycot of koop bepaalde producten om politieke, ethische of milieuredenen </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row>
          <table:table-cell table:style-name="Tableau7.A1" office:value-type="string">
            <text:p text:style-name="P72">5</text:p>
          </table:table-cell>
          <table:table-cell table:style-name="Tableau7.A1" office:value-type="string">
            <text:p text:style-name="P73">Deelnemen aan een demonstratie of een protest</text:p>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cell table:style-name="Tableau7.A1" office:value-type="string">
            <text:p text:style-name="P63"/>
          </table:table-cell>
        </table:table-row>
      </table:table>
      <text:p text:style-name="P26"/>
      <text:p text:style-name="P47">Onafhankelijkheid en handel </text:p>
      <text:p text:style-name="P47"><text:span text:style-name="T10">Q6 </text:span>In hoeverre bent u het eens of oneens met de volgende uitspraken? </text:p>
      <text:p text:style-name="P43">(ROTAAT – EEN ANTWOORD PER LINE)</text:p>
      <text:p text:style-name="P50"/>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4"/>
          </table:table-cell>
          <table:table-cell table:style-name="Tableau8.A1" office:value-type="string">
            <text:p text:style-name="P74"/>
          </table:table-cell>
          <table:table-cell table:style-name="Tableau8.A1" office:value-type="string">
            <text:p text:style-name="P72">Helemaal mee eens</text:p>
          </table:table-cell>
          <table:table-cell table:style-name="Tableau8.A1" office:value-type="string">
            <text:p text:style-name="P72">De neiging om het eens te zijn</text:p>
          </table:table-cell>
          <table:table-cell table:style-name="Tableau8.A1" office:value-type="string">
            <text:p text:style-name="P72">De neiging om het oneens te zijn</text:p>
          </table:table-cell>
          <table:table-cell table:style-name="Tableau8.A1" office:value-type="string">
            <text:p text:style-name="P72">Helemaal niet mee eens</text:p>
          </table:table-cell>
          <table:table-cell table:style-name="Tableau8.A1" office:value-type="string">
            <text:p text:style-name="P72">Weet ik niet</text:p>
          </table:table-cell>
        </table:table-row>
        <table:table-row table:style-name="Tableau8.2">
          <table:table-cell table:style-name="Tableau8.A1" office:value-type="string">
            <text:p text:style-name="P72">1</text:p>
          </table:table-cell>
          <table:table-cell table:style-name="Tableau8.A1" office:value-type="string">
            <text:p text:style-name="P72">De lidstaten kunnen betere resultaten bereiken bij handelsbesprekingen door op EU-niveau samen te werken </text:p>
          </table:table-cell>
          <table:table-cell table:style-name="Tableau8.A1" office:value-type="string">
            <text:p text:style-name="P72">1</text:p>
          </table:table-cell>
          <table:table-cell table:style-name="Tableau8.A1" office:value-type="string">
            <text:p text:style-name="P72">2</text:p>
          </table:table-cell>
          <table:table-cell table:style-name="Tableau8.A1" office:value-type="string">
            <text:p text:style-name="P72">3</text:p>
          </table:table-cell>
          <table:table-cell table:style-name="Tableau8.A1" office:value-type="string">
            <text:p text:style-name="P72">4</text:p>
          </table:table-cell>
          <table:table-cell table:style-name="Tableau8.A1" office:value-type="string">
            <text:p text:style-name="P72">998</text:p>
          </table:table-cell>
        </table:table-row>
        <table:table-row>
          <table:table-cell table:style-name="Tableau8.A1" office:value-type="string">
            <text:p text:style-name="P72">2</text:p>
          </table:table-cell>
          <table:table-cell table:style-name="Tableau8.A1" office:value-type="string">
            <text:p text:style-name="P72">De EU moet haar economische onafhankelijkheid versterken door haar handelsbetrekkingen te diversifiëren</text:p>
          </table:table-cell>
          <table:table-cell table:style-name="Tableau8.A1" office:value-type="string">
            <text:p text:style-name="P72">1</text:p>
          </table:table-cell>
          <table:table-cell table:style-name="Tableau8.A1" office:value-type="string">
            <text:p text:style-name="P72">2</text:p>
          </table:table-cell>
          <table:table-cell table:style-name="Tableau8.A1" office:value-type="string">
            <text:p text:style-name="P72">3</text:p>
          </table:table-cell>
          <table:table-cell table:style-name="Tableau8.A1" office:value-type="string">
            <text:p text:style-name="P72">4</text:p>
          </table:table-cell>
          <table:table-cell table:style-name="Tableau8.A1" office:value-type="string">
            <text:p text:style-name="P72">998</text:p>
          </table:table-cell>
        </table:table-row>
      </table:table>
      <text:p text:style-name="P50"/>
      <text:p text:style-name="P47"><text:span text:style-name="T10">D</text:span> efence, met inbegrip van de toekomstige veiligheidsstrategie</text:p>
      <text:p text:style-name="P47"><text:span text:style-name="T10">V</text:span> 7 In hoeverre bent u het, gezien de huidige internationale context, eens of oneens met de volgende stellingen?</text:p>
      <text:p text:style-name="P43">(ROTAAT – EEN ANTWOORD PER LINE)</text:p>
      <text:p text:style-name="P50"/>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4"/>
          </table:table-cell>
          <table:table-cell table:style-name="Tableau9.A1" office:value-type="string">
            <text:p text:style-name="P74"/>
          </table:table-cell>
          <table:table-cell table:style-name="Tableau9.A1" office:value-type="string">
            <text:p text:style-name="P72">Helemaal mee eens</text:p>
          </table:table-cell>
          <table:table-cell table:style-name="Tableau9.A1" office:value-type="string">
            <text:p text:style-name="P72">De neiging om het eens te zijn</text:p>
          </table:table-cell>
          <table:table-cell table:style-name="Tableau9.A1" office:value-type="string">
            <text:p text:style-name="P72">De neiging om het oneens te zijn</text:p>
          </table:table-cell>
          <table:table-cell table:style-name="Tableau9.A1" office:value-type="string">
            <text:p text:style-name="P72">Helemaal niet mee eens</text:p>
          </table:table-cell>
          <table:table-cell table:style-name="Tableau9.A1" office:value-type="string">
            <text:p text:style-name="P72">Weet ik niet</text:p>
          </table:table-cell>
        </table:table-row>
        <table:table-row table:style-name="Tableau9.2">
          <table:table-cell table:style-name="Tableau9.A1" office:value-type="string">
            <text:p text:style-name="P72">1</text:p>
          </table:table-cell>
          <table:table-cell table:style-name="Tableau9.A1" office:value-type="string">
            <text:p text:style-name="P72">De veiligheid van (ons land) wordt bedreigd </text:p>
          </table:table-cell>
          <table:table-cell table:style-name="Tableau9.A1" office:value-type="string">
            <text:p text:style-name="P72">1</text:p>
          </table:table-cell>
          <table:table-cell table:style-name="Tableau9.A1" office:value-type="string">
            <text:p text:style-name="P72">2</text:p>
          </table:table-cell>
          <table:table-cell table:style-name="Tableau9.A1" office:value-type="string">
            <text:p text:style-name="P72">3</text:p>
          </table:table-cell>
          <table:table-cell table:style-name="Tableau9.A1" office:value-type="string">
            <text:p text:style-name="P72">4</text:p>
          </table:table-cell>
          <table:table-cell table:style-name="Tableau9.A1" office:value-type="string">
            <text:p text:style-name="P72">998</text:p>
          </table:table-cell>
        </table:table-row>
        <table:table-row>
          <table:table-cell table:style-name="Tableau9.A1" office:value-type="string">
            <text:p text:style-name="P72">2</text:p>
          </table:table-cell>
          <table:table-cell table:style-name="Tableau9.A1" office:value-type="string">
            <text:p text:style-name="P72">De EU moet haar vermogen versterken om zich autonoom te verdedigen tegen potentiële externe dreigingen (N) </text:p>
          </table:table-cell>
          <table:table-cell table:style-name="Tableau9.A1" office:value-type="string">
            <text:p text:style-name="P72">1</text:p>
          </table:table-cell>
          <table:table-cell table:style-name="Tableau9.A1" office:value-type="string">
            <text:p text:style-name="P72">2</text:p>
          </table:table-cell>
          <table:table-cell table:style-name="Tableau9.A1" office:value-type="string">
            <text:p text:style-name="P72">3</text:p>
          </table:table-cell>
          <table:table-cell table:style-name="Tableau9.A1" office:value-type="string">
            <text:p text:style-name="P72">4</text:p>
          </table:table-cell>
          <table:table-cell table:style-name="Tableau9.A1" office:value-type="string">
            <text:p text:style-name="P72">998</text:p>
          </table:table-cell>
        </table:table-row>
      </table:table>
      <text:p text:style-name="P50"><text:soft-page-break/></text:p>
      <text:p text:style-name="P47"><text:span text:style-name="T10">Q8</text:span> In hoeverre vertrouwt u erop dat de Europese Unie de veiligheid en defensie in Europa zal versterken en haar belangen zal beschermen? </text:p>
      <text:p text:style-name="P43">(Alleen één antwoord)</text:p>
      <table:table table:name="Tableau10" table:style-name="Tableau10">
        <table:table-column table:style-name="Tableau10.A"/>
        <table:table-column table:style-name="Tableau10.B"/>
        <table:table-row>
          <table:table-cell table:style-name="Tableau10.A1" office:value-type="string">
            <text:p text:style-name="P72">Volledig vertrouwen</text:p>
          </table:table-cell>
          <table:table-cell table:style-name="Tableau10.A1" office:value-type="string">
            <text:p text:style-name="P72">1</text:p>
          </table:table-cell>
        </table:table-row>
        <table:table-row>
          <table:table-cell table:style-name="Tableau10.A1" office:value-type="string">
            <text:p text:style-name="P72">De neiging om te vertrouwen</text:p>
          </table:table-cell>
          <table:table-cell table:style-name="Tableau10.A1" office:value-type="string">
            <text:p text:style-name="P72">2</text:p>
          </table:table-cell>
        </table:table-row>
        <table:table-row>
          <table:table-cell table:style-name="Tableau10.A1" office:value-type="string">
            <text:p text:style-name="P72">Heb de neiging om niet te vertrouwen</text:p>
          </table:table-cell>
          <table:table-cell table:style-name="Tableau10.A1" office:value-type="string">
            <text:p text:style-name="P72">3</text:p>
          </table:table-cell>
        </table:table-row>
        <table:table-row>
          <table:table-cell table:style-name="Tableau10.A1" office:value-type="string">
            <text:p text:style-name="P72">Vertrouw helemaal niet</text:p>
          </table:table-cell>
          <table:table-cell table:style-name="Tableau10.A1" office:value-type="string">
            <text:p text:style-name="P72">4</text:p>
          </table:table-cell>
        </table:table-row>
        <table:table-row>
          <table:table-cell table:style-name="Tableau10.A1" office:value-type="string">
            <text:p text:style-name="P72">Weet ik niet </text:p>
          </table:table-cell>
          <table:table-cell table:style-name="Tableau10.A1" office:value-type="string">
            <text:p text:style-name="P72">4</text:p>
          </table:table-cell>
        </table:table-row>
      </table:table>
      <text:p text:style-name="P49"/>
      <text:p text:style-name="P49"/>
      <text:p text:style-name="P47">Energiecrisis </text:p>
      <text:p text:style-name="P47"><text:span text:style-name="T10">Q9</text:span> Wat kan de EU volgens u helpen om af te stappen van fossiele brandstoffen? </text:p>
      <text:p text:style-name="P43">(Eerst is exclusief - en vervolgens -meerdere -RANDOMISE)</text:p>
      <text:p text:style-name="P49"/>
      <table:table table:name="Tableau11" table:style-name="Tableau11">
        <table:table-column table:style-name="Tableau11.A"/>
        <table:table-column table:style-name="Tableau11.B"/>
        <table:table-row table:style-name="Tableau11.1">
          <table:table-cell table:style-name="Tableau11.A1" office:value-type="string">
            <text:p text:style-name="P61">Grotere elektrificatie </text:p>
          </table:table-cell>
          <table:table-cell table:style-name="Tableau11.B1" office:value-type="float" office:value="1">
            <text:p text:style-name="P67">1</text:p>
          </table:table-cell>
        </table:table-row>
        <table:table-row table:style-name="Tableau11.1">
          <table:table-cell table:style-name="Tableau11.A1" office:value-type="string">
            <text:p text:style-name="P61">Vermindering van het energieverbruik door energie-efficiëntiemaatregelen </text:p>
          </table:table-cell>
          <table:table-cell table:style-name="Tableau11.B1" office:value-type="float" office:value="2">
            <text:p text:style-name="P67">2</text:p>
          </table:table-cell>
        </table:table-row>
        <table:table-row table:style-name="Tableau11.1">
          <table:table-cell table:style-name="Tableau11.A1" office:value-type="string">
            <text:p text:style-name="P61">Bevordering van lokale acties zoals energiegemeenschappen </text:p>
          </table:table-cell>
          <table:table-cell table:style-name="Tableau11.B1" office:value-type="float" office:value="3">
            <text:p text:style-name="P67">3</text:p>
          </table:table-cell>
        </table:table-row>
        <table:table-row table:style-name="Tableau11.1">
          <table:table-cell table:style-name="Tableau11.A1" office:value-type="string">
            <text:p text:style-name="P61">Ontwikkeling van meer capaciteit voor hernieuwbare energie door bijvoorbeeld nieuwe windmolenparken en zonneparken </text:p>
          </table:table-cell>
          <table:table-cell table:style-name="Tableau11.B1" office:value-type="float" office:value="4">
            <text:p text:style-name="P67">4</text:p>
          </table:table-cell>
        </table:table-row>
        <table:table-row table:style-name="Tableau11.1">
          <table:table-cell table:style-name="Tableau11.A1" office:value-type="string">
            <text:p text:style-name="P61">Investeren in nucleaire oplossingen </text:p>
          </table:table-cell>
          <table:table-cell table:style-name="Tableau11.B1" office:value-type="float" office:value="5">
            <text:p text:style-name="P67">5</text:p>
          </table:table-cell>
        </table:table-row>
        <table:table-row table:style-name="Tableau11.1">
          <table:table-cell table:style-name="Tableau11.A1" office:value-type="string">
            <text:p text:style-name="P61">Overige </text:p>
          </table:table-cell>
          <table:table-cell table:style-name="Tableau11.B1" office:value-type="float" office:value="6">
            <text:p text:style-name="P67">6</text:p>
          </table:table-cell>
        </table:table-row>
        <table:table-row table:style-name="Tableau11.1">
          <table:table-cell table:style-name="Tableau11.A1" office:value-type="string">
            <text:p text:style-name="P61">Weet ik niet </text:p>
          </table:table-cell>
          <table:table-cell table:style-name="Tableau11.B1" office:value-type="float" office:value="998">
            <text:p text:style-name="P67">998</text:p>
          </table:table-cell>
        </table:table-row>
      </table:table>
      <text:p text:style-name="P49"/>
      <text:p text:style-name="P47">1. Ten eerste? </text:p>
      <text:p text:style-name="P47">2. En toen? </text:p>
      <text:p text:style-name="P26"/>
      <text:p text:style-name="P26"/>
      <text:p text:style-name="P26"/>
      <text:p text:style-name="P47"><text:span text:style-name="T10">Q10 W</text:span> heeft u, indien van toepassing, de volgende maatregelen genomen naar aanleiding van de stijging van de energieprijzen na het begin van de oorlog in Iran (eind februari 2026) om uw energieverbruik te verminderen en uw energieverbruik actiever te beheren? <text:span text:style-name="T17">Je hebt...</text:span></text:p>
      <text:p text:style-name="P43">(MEERDERE ANTWOORDEN MOGELIJK - GEEN EN DK ZIJN EXCLUSIEF - VERKLARING)</text:p>
      <text:p text:style-name="P26"/>
      <table:table table:name="Tableau12" table:style-name="Tableau12">
        <table:table-column table:style-name="Tableau12.A"/>
        <table:table-column table:style-name="Tableau12.B"/>
        <table:table-row table:style-name="Tableau12.1">
          <table:table-cell table:style-name="Tableau12.A1" office:value-type="string">
            <text:p text:style-name="P61">Verminderd gebruik van verwarming of koeling </text:p>
          </table:table-cell>
          <table:table-cell table:style-name="Tableau12.B1" office:value-type="float" office:value="1">
            <text:p text:style-name="P67">1</text:p>
          </table:table-cell>
        </table:table-row>
        <table:table-row table:style-name="Tableau12.1">
          <table:table-cell table:style-name="Tableau12.A1" office:value-type="string">
            <text:p text:style-name="P61">Vermindering van het totale elektriciteitsverbruik </text:p>
          </table:table-cell>
          <table:table-cell table:style-name="Tableau12.B1" office:value-type="float" office:value="2">
            <text:p text:style-name="P67">2</text:p>
          </table:table-cell>
        </table:table-row>
        <table:table-row table:style-name="Tableau12.1">
          <table:table-cell table:style-name="Tableau12.A1" office:value-type="string">
            <text:p text:style-name="P61">Verbeterde isolatie of energieprestaties van uw huis </text:p>
          </table:table-cell>
          <table:table-cell table:style-name="Tableau12.B1" office:value-type="float" office:value="3">
            <text:p text:style-name="P67">3</text:p>
          </table:table-cell>
        </table:table-row>
        <table:table-row table:style-name="Tableau12.1">
          <table:table-cell table:style-name="Tableau12.A1" office:value-type="string">
            <text:p text:style-name="P61">Investeren in energiezuinigere apparaten </text:p>
          </table:table-cell>
          <table:table-cell table:style-name="Tableau12.B1" office:value-type="float" office:value="4">
            <text:p text:style-name="P67">4</text:p>
          </table:table-cell>
        </table:table-row>
        <table:table-row table:style-name="Tableau12.1">
          <table:table-cell table:style-name="Tableau12.A1" office:value-type="string">
            <text:p text:style-name="P61">Houd uw energieverbruik nauwlettender in de gaten </text:p>
          </table:table-cell>
          <table:table-cell table:style-name="Tableau12.B1" office:value-type="float" office:value="5">
            <text:p text:style-name="P67">5</text:p>
          </table:table-cell>
        </table:table-row>
        <table:table-row table:style-name="Tableau12.1">
          <table:table-cell table:style-name="Tableau12.A1" office:value-type="string">
            <text:p text:style-name="P61">Uw energieleverancier of contract vergelijken of wijzigen </text:p>
          </table:table-cell>
          <table:table-cell table:style-name="Tableau12.B1" office:value-type="float" office:value="6">
            <text:p text:style-name="P67">6</text:p>
          </table:table-cell>
        </table:table-row>
        <table:table-row table:style-name="Tableau12.1">
          <table:table-cell table:style-name="Tableau12.A1" office:value-type="string">
            <text:p text:style-name="P61">Gebruikte slimme tools of apps om het energieverbruik te beheren </text:p>
          </table:table-cell>
          <table:table-cell table:style-name="Tableau12.B1" office:value-type="float" office:value="7">
            <text:p text:style-name="P67">7</text:p>
          </table:table-cell>
        </table:table-row>
        <text:soft-page-break/>
        <table:table-row table:style-name="Tableau12.1">
          <table:table-cell table:style-name="Tableau12.A1" office:value-type="string">
            <text:p text:style-name="P61">Aangepast energieverbruik om te profiteren van lagere prijzen of verminderd verbruik op uren met hogere prijzen (bijvoorbeeld 's ochtends, 's avonds) </text:p>
          </table:table-cell>
          <table:table-cell table:style-name="Tableau12.B1" office:value-type="float" office:value="8">
            <text:p text:style-name="P67">8</text:p>
          </table:table-cell>
        </table:table-row>
        <table:table-row table:style-name="Tableau12.1">
          <table:table-cell table:style-name="Tableau12.A1" office:value-type="string">
            <text:p text:style-name="P61">Geïnstalleerd of overwogen om oplossingen voor hernieuwbare energie te installeren (bv. zonnepanelen) </text:p>
          </table:table-cell>
          <table:table-cell table:style-name="Tableau12.B1" office:value-type="float" office:value="9">
            <text:p text:style-name="P67">9</text:p>
          </table:table-cell>
        </table:table-row>
        <table:table-row table:style-name="Tableau12.1">
          <table:table-cell table:style-name="Tableau12.A1" office:value-type="string">
            <text:p text:style-name="P61">Lid worden van een energiegemeenschap </text:p>
          </table:table-cell>
          <table:table-cell table:style-name="Tableau12.B1" office:value-type="float" office:value="10">
            <text:p text:style-name="P67">10</text:p>
          </table:table-cell>
        </table:table-row>
        <table:table-row table:style-name="Tableau12.1">
          <table:table-cell table:style-name="Tableau12.A1" office:value-type="string">
            <text:p text:style-name="P61">Veranderde uw transportgewoonten om het energieverbruik te verminderen </text:p>
          </table:table-cell>
          <table:table-cell table:style-name="Tableau12.B1" office:value-type="float" office:value="11">
            <text:p text:style-name="P67">11</text:p>
          </table:table-cell>
        </table:table-row>
        <table:table-row table:style-name="Tableau12.1">
          <table:table-cell table:style-name="Tableau12.A1" office:value-type="string">
            <text:p text:style-name="P61">Overige </text:p>
          </table:table-cell>
          <table:table-cell table:style-name="Tableau12.B1" office:value-type="float" office:value="12">
            <text:p text:style-name="P67">12</text:p>
          </table:table-cell>
        </table:table-row>
        <table:table-row table:style-name="Tableau12.1">
          <table:table-cell table:style-name="Tableau12.A1" office:value-type="string">
            <text:p text:style-name="P61">Geen </text:p>
          </table:table-cell>
          <table:table-cell table:style-name="Tableau12.B1" office:value-type="float" office:value="13">
            <text:p text:style-name="P67">13</text:p>
          </table:table-cell>
        </table:table-row>
        <table:table-row table:style-name="Tableau12.1">
          <table:table-cell table:style-name="Tableau12.A1" office:value-type="string">
            <text:p text:style-name="P61">Weet ik niet</text:p>
          </table:table-cell>
          <table:table-cell table:style-name="Tableau12.B1" office:value-type="float" office:value="998">
            <text:p text:style-name="P67">998</text:p>
          </table:table-cell>
        </table:table-row>
      </table:table>
      <text:p text:style-name="P26"/>
      <text:p text:style-name="P26"/>
      <text:p text:style-name="P47">Sociale media </text:p>
      <text:p text:style-name="P26"><text:span text:style-name="T12">V</text:span><text:span text:style-name="T11"> 11 Hoe bezorgd bent u over de volgende risico's waarmee kinderen op sociale media worden geconfronteerd?</text:span> </text:p>
      <text:p text:style-name="P43">(Alleen één antwoord - Randomisme)</text:p>
      <text:p text:style-name="P26"/>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3"/>
          </table:table-cell>
          <table:table-cell table:style-name="Tableau13.A1" office:value-type="string">
            <text:p text:style-name="P63"/>
          </table:table-cell>
          <table:table-cell table:style-name="Tableau13.A1" office:value-type="string">
            <text:p text:style-name="P61">Zeer bezorgd</text:p>
          </table:table-cell>
          <table:table-cell table:style-name="Tableau13.A1" office:value-type="string">
            <text:p text:style-name="P61">Enigszins bezorgd</text:p>
          </table:table-cell>
          <table:table-cell table:style-name="Tableau13.A1" office:value-type="string">
            <text:p text:style-name="P61">Niet erg bezorgd</text:p>
          </table:table-cell>
          <table:table-cell table:style-name="Tableau13.A1" office:value-type="string">
            <text:p text:style-name="P61">Helemaal niet betrokken</text:p>
          </table:table-cell>
          <table:table-cell table:style-name="Tableau13.A1" office:value-type="string">
            <text:p text:style-name="P61">Weet ik niet</text:p>
          </table:table-cell>
        </table:table-row>
        <table:table-row table:style-name="Tableau13.1">
          <table:table-cell table:style-name="Tableau13.A2" office:value-type="float" office:value="1">
            <text:p text:style-name="P67">1</text:p>
          </table:table-cell>
          <table:table-cell table:style-name="Tableau13.A1" office:value-type="string">
            <text:p text:style-name="P61">Blootstelling aan schadelijke inhoud (bv. geweld, zelfbeschadiging, extremisme, schadelijk gezondheids- of cosmetisch advies)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2">
            <text:p text:style-name="P67">2</text:p>
          </table:table-cell>
          <table:table-cell table:style-name="Tableau13.A1" office:value-type="string">
            <text:p text:style-name="P61">Online grooming of seksuele uitbuiting</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3">
            <text:p text:style-name="P67">3</text:p>
          </table:table-cell>
          <table:table-cell table:style-name="Tableau13.A1" office:value-type="string">
            <text:p text:style-name="P61">Cyberpesten of intimidatie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4">
            <text:p text:style-name="P67">4</text:p>
          </table:table-cell>
          <table:table-cell table:style-name="Tableau13.A1" office:value-type="string">
            <text:p text:style-name="P61">Verslavend ontwerp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5">
            <text:p text:style-name="P67">5</text:p>
          </table:table-cell>
          <table:table-cell table:style-name="Tableau13.A1" office:value-type="string">
            <text:p text:style-name="P61">Gegevensprivacyrisico’s (bv. het verzamelen van persoonsgegevens van kinderen)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row table:style-name="Tableau13.1">
          <table:table-cell table:style-name="Tableau13.A2" office:value-type="float" office:value="6">
            <text:p text:style-name="P67">6</text:p>
          </table:table-cell>
          <table:table-cell table:style-name="Tableau13.A1" office:value-type="string">
            <text:p text:style-name="P61">Werving voor illegale activiteiten </text:p>
          </table:table-cell>
          <table:table-cell table:style-name="Tableau13.A2" office:value-type="float" office:value="1">
            <text:p text:style-name="P67">1</text:p>
          </table:table-cell>
          <table:table-cell table:style-name="Tableau13.A2" office:value-type="float" office:value="2">
            <text:p text:style-name="P67">2</text:p>
          </table:table-cell>
          <table:table-cell table:style-name="Tableau13.A2" office:value-type="float" office:value="3">
            <text:p text:style-name="P67">3</text:p>
          </table:table-cell>
          <table:table-cell table:style-name="Tableau13.A2" office:value-type="float" office:value="4">
            <text:p text:style-name="P67">4</text:p>
          </table:table-cell>
          <table:table-cell table:style-name="Tableau13.A2" office:value-type="float" office:value="998">
            <text:p text:style-name="P67">998</text:p>
          </table:table-cell>
        </table:table-row>
      </table:table>
      <text:p text:style-name="P26"/>
      <text:p text:style-name="P47">Q12 De wet inzake digitale diensten (DSA) vereist dat onlineplatforms kinderen beter beschermen tegen schade, die bijvoorbeeld kan voortvloeien uit cyberpesten, verzorging, blootstelling aan gewelddadig extremistisch materiaal, verslavend ontwerp of zogenaamde konijnengaatjes. Welke van de volgende maatregelen zou de EU volgens u moeten nemen om de bescherming van kinderen online verder te versterken?</text:p>
      <text:p text:style-name="P44">(Alleen één antwoord)</text:p>
      <text:p text:style-name="P26"/>
      <table:table table:name="Tableau14" table:style-name="Tableau14">
        <table:table-column table:style-name="Tableau14.A"/>
        <table:table-column table:style-name="Tableau14.B"/>
        <table:table-row table:style-name="Tableau14.1">
          <table:table-cell table:style-name="Tableau14.A1" office:value-type="string">
            <text:p text:style-name="P61">Regels op EU-niveau vaststellen die aanbieders van sociale media verbieden hun diensten aan te bieden aan kinderen jonger dan een bepaalde leeftijd </text:p>
          </table:table-cell>
          <table:table-cell table:style-name="Tableau14.B1" office:value-type="float" office:value="1">
            <text:p text:style-name="P67">1</text:p>
          </table:table-cell>
        </table:table-row>
        <table:table-row table:style-name="Tableau14.1">
          <table:table-cell table:style-name="Tableau14.A1" office:value-type="string">
            <text:p text:style-name="P61">Regels op EU-niveau vaststellen die aanbieders van sociale media verplichten het aanbieden van toegang tot bepaalde onveilige sociale media aan kinderen jonger dan een bepaalde leeftijd uit te stellen </text:p>
          </table:table-cell>
          <table:table-cell table:style-name="Tableau14.B1" office:value-type="float" office:value="2">
            <text:p text:style-name="P67">2</text:p>
          </table:table-cell>
        </table:table-row>
        <table:table-row table:style-name="Tableau14.1">
          <table:table-cell table:style-name="Tableau14.A1" office:value-type="string">
            <text:p text:style-name="P61">Meer middelen uittrekken voor rechtshandhaving </text:p>
          </table:table-cell>
          <table:table-cell table:style-name="Tableau14.B1" office:value-type="float" office:value="3">
            <text:p text:style-name="P67">3</text:p>
          </table:table-cell>
        </table:table-row>
        <table:table-row table:style-name="Tableau14.1">
          <table:table-cell table:style-name="Tableau14.A1" office:value-type="string">
            <text:p text:style-name="P61">Laat het aan ouders en scholen over om de onlineveiligheid van kinderen te beheren zonder aanvullende maatregelen op EU-niveau </text:p>
          </table:table-cell>
          <table:table-cell table:style-name="Tableau14.B1" office:value-type="float" office:value="4">
            <text:p text:style-name="P67">4</text:p>
          </table:table-cell>
        </table:table-row>
        <table:table-row table:style-name="Tableau14.1">
          <table:table-cell table:style-name="Tableau14.A1" office:value-type="string">
            <text:p text:style-name="P61">Er zijn geen aanvullende maatregelen nodig </text:p>
          </table:table-cell>
          <table:table-cell table:style-name="Tableau14.B1" office:value-type="float" office:value="5">
            <text:p text:style-name="P67">5</text:p>
          </table:table-cell>
        </table:table-row>
        <table:table-row table:style-name="Tableau14.1">
          <table:table-cell table:style-name="Tableau14.A1" office:value-type="string">
            <text:p text:style-name="P61">Weet ik niet</text:p>
          </table:table-cell>
          <table:table-cell table:style-name="Tableau14.B1" office:value-type="float" office:value="998">
            <text:p text:style-name="P67">998</text:p>
          </table:table-cell>
        </table:table-row>
      </table:table>
      <text:p text:style-name="P26"><text:soft-page-break/></text:p>
      <text:p text:style-name="P48">VRAGEN OVER DE DISINFORMATIE</text:p>
      <text:p text:style-name="P49"/>
      <text:p text:style-name="P47"><text:span text:style-name="T10">Q</text:span> 13 In de afgelopen zeven dagen, hoe vaak bent u online informatie tegengekomen dat u … </text:p>
      <text:p text:style-name="P43">(Eén antwoord per lijn)</text:p>
      <text:p text:style-name="P26"/>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3"/>
          </table:table-cell>
          <table:table-cell table:style-name="Tableau15.A1" office:value-type="string">
            <text:p text:style-name="P63"/>
          </table:table-cell>
          <table:table-cell table:style-name="Tableau15.A1" office:value-type="string">
            <text:p text:style-name="P61">Dagelijks of bijna elke dag </text:p>
          </table:table-cell>
          <table:table-cell table:style-name="Tableau15.A1" office:value-type="string">
            <text:p text:style-name="P61">Meerdere keren per week </text:p>
          </table:table-cell>
          <table:table-cell table:style-name="Tableau15.A1" office:value-type="string">
            <text:p text:style-name="P61">Minder vaak </text:p>
          </table:table-cell>
          <table:table-cell table:style-name="Tableau15.A1" office:value-type="string">
            <text:p text:style-name="P61">Nooit </text:p>
          </table:table-cell>
          <table:table-cell table:style-name="Tableau15.A1" office:value-type="string">
            <text:p text:style-name="P61">Weet ik niet </text:p>
          </table:table-cell>
        </table:table-row>
        <table:table-row table:style-name="Tableau15.1">
          <table:table-cell table:style-name="Tableau15.A2" office:value-type="float" office:value="1">
            <text:p text:style-name="P67">1</text:p>
          </table:table-cell>
          <table:table-cell table:style-name="Tableau15.A1" office:value-type="string">
            <text:p text:style-name="P61">We wisten niet zeker of het betrouwbaar was. </text:p>
          </table:table-cell>
          <table:table-cell table:style-name="Tableau15.A2" office:value-type="float" office:value="1">
            <text:p text:style-name="P67">1</text:p>
          </table:table-cell>
          <table:table-cell table:style-name="Tableau15.A2" office:value-type="float" office:value="2">
            <text:p text:style-name="P67">2</text:p>
          </table:table-cell>
          <table:table-cell table:style-name="Tableau15.A2" office:value-type="float" office:value="3">
            <text:p text:style-name="P67">3</text:p>
          </table:table-cell>
          <table:table-cell table:style-name="Tableau15.A2" office:value-type="float" office:value="4">
            <text:p text:style-name="P67">4</text:p>
          </table:table-cell>
          <table:table-cell table:style-name="Tableau15.A2" office:value-type="float" office:value="998">
            <text:p text:style-name="P67">998</text:p>
          </table:table-cell>
        </table:table-row>
        <table:table-row table:style-name="Tableau15.1">
          <table:table-cell table:style-name="Tableau15.A2" office:value-type="float" office:value="2">
            <text:p text:style-name="P67">2</text:p>
          </table:table-cell>
          <table:table-cell table:style-name="Tableau15.A1" office:value-type="string">
            <text:p text:style-name="P61">Vermoedelijk vals of misleidend </text:p>
          </table:table-cell>
          <table:table-cell table:style-name="Tableau15.A2" office:value-type="float" office:value="1">
            <text:p text:style-name="P67">1</text:p>
          </table:table-cell>
          <table:table-cell table:style-name="Tableau15.A2" office:value-type="float" office:value="2">
            <text:p text:style-name="P67">2</text:p>
          </table:table-cell>
          <table:table-cell table:style-name="Tableau15.A2" office:value-type="float" office:value="3">
            <text:p text:style-name="P67">3</text:p>
          </table:table-cell>
          <table:table-cell table:style-name="Tableau15.A2" office:value-type="float" office:value="4">
            <text:p text:style-name="P67">4</text:p>
          </table:table-cell>
          <table:table-cell table:style-name="Tableau15.A2" office:value-type="float" office:value="998">
            <text:p text:style-name="P67">998</text:p>
          </table:table-cell>
        </table:table-row>
        <table:table-row table:style-name="Tableau15.1">
          <table:table-cell table:style-name="Tableau15.A2" office:value-type="float" office:value="3">
            <text:p text:style-name="P67">3</text:p>
          </table:table-cell>
          <table:table-cell table:style-name="Tableau15.A1" office:value-type="string">
            <text:p text:style-name="P61">Vermoedelijk onderdeel geweest van een poging van een vreemd land of organisatie om uw mening te beïnvloeden</text:p>
          </table:table-cell>
          <table:table-cell table:style-name="Tableau15.A2" office:value-type="float" office:value="1">
            <text:p text:style-name="P67">1</text:p>
          </table:table-cell>
          <table:table-cell table:style-name="Tableau15.A2" office:value-type="float" office:value="2">
            <text:p text:style-name="P67">2</text:p>
          </table:table-cell>
          <table:table-cell table:style-name="Tableau15.A2" office:value-type="float" office:value="3">
            <text:p text:style-name="P67">3</text:p>
          </table:table-cell>
          <table:table-cell table:style-name="Tableau15.A2" office:value-type="float" office:value="4">
            <text:p text:style-name="P67">4</text:p>
          </table:table-cell>
          <table:table-cell table:style-name="Tableau15.A2" office:value-type="float" office:value="998">
            <text:p text:style-name="P67">998</text:p>
          </table:table-cell>
        </table:table-row>
      </table:table>
      <text:p text:style-name="P26"/>
      <text:p text:style-name="P26"/>
      <text:p text:style-name="P48">VRAAG ALLE</text:p>
      <text:p text:style-name="P48">V14 Wanneer u online informatie tegenkomt waarvan u denkt dat deze onjuist of misleidend is, wat doet u dan gewoonlijk? </text:p>
      <text:p text:style-name="P43">(MEERDERE ANTWOORDEN MOGELIJK – RANDOMISE 1-5)</text:p>
      <text:p text:style-name="P26"/>
      <table:table table:name="Tableau16" table:style-name="Tableau16">
        <table:table-column table:style-name="Tableau16.A"/>
        <table:table-column table:style-name="Tableau16.B"/>
        <table:table-row table:style-name="Tableau16.1">
          <table:table-cell table:style-name="Tableau16.A1" office:value-type="string">
            <text:p text:style-name="P61">Negeer het </text:p>
          </table:table-cell>
          <table:table-cell table:style-name="Tableau16.B1" office:value-type="float" office:value="1">
            <text:p text:style-name="P67">1</text:p>
          </table:table-cell>
        </table:table-row>
        <table:table-row table:style-name="Tableau16.1">
          <table:table-cell table:style-name="Tableau16.A1" office:value-type="string">
            <text:p text:style-name="P61">Controleer het door te vergelijken met andere bronnen </text:p>
          </table:table-cell>
          <table:table-cell table:style-name="Tableau16.B1" office:value-type="float" office:value="2">
            <text:p text:style-name="P67">2</text:p>
          </table:table-cell>
        </table:table-row>
        <table:table-row table:style-name="Tableau16.1">
          <table:table-cell table:style-name="Tableau16.A1" office:value-type="string">
            <text:p text:style-name="P61">Meld het aan het platform of de website </text:p>
          </table:table-cell>
          <table:table-cell table:style-name="Tableau16.B1" office:value-type="float" office:value="3">
            <text:p text:style-name="P67">3</text:p>
          </table:table-cell>
        </table:table-row>
        <table:table-row table:style-name="Tableau16.1">
          <table:table-cell table:style-name="Tableau16.A1" office:value-type="string">
            <text:p text:style-name="P61">Bespreek het met vrienden/familie </text:p>
          </table:table-cell>
          <table:table-cell table:style-name="Tableau16.B1" office:value-type="float" office:value="4">
            <text:p text:style-name="P67">4</text:p>
          </table:table-cell>
        </table:table-row>
        <table:table-row table:style-name="Tableau16.1">
          <table:table-cell table:style-name="Tableau16.A1" office:value-type="string">
            <text:p text:style-name="P61">Deel het online </text:p>
          </table:table-cell>
          <table:table-cell table:style-name="Tableau16.B1" office:value-type="float" office:value="5">
            <text:p text:style-name="P67">5</text:p>
          </table:table-cell>
        </table:table-row>
        <table:table-row table:style-name="Tableau16.1">
          <table:table-cell table:style-name="Tableau16.A1" office:value-type="string">
            <text:p text:style-name="P61">Weet ik niet</text:p>
          </table:table-cell>
          <table:table-cell table:style-name="Tableau16.B1" office:value-type="float" office:value="998">
            <text:p text:style-name="P67">998</text:p>
          </table:table-cell>
        </table:table-row>
      </table:table>
      <text:p text:style-name="P26"/>
      <text:p text:style-name="P47">VRAAG <text:span text:style-name="T17">ALLE</text:span></text:p>
      <text:p text:style-name="P47"><text:span text:style-name="T10">V</text:span> 15 <text:span text:style-name="T10">Wat</text:span> moet prioriteit worden gegeven aan de volgende maatregelen, indien van toepassing, om de negatieve gevolgen van onjuiste of misleidende online-informatie te verminderen? </text:p>
      <text:p text:style-name="P49">(MAX. 2 ANTWOORDEN – NONE EN DK ZIJN EXCLUSIEF – RANDOMISE 1-6)</text:p>
      <text:p text:style-name="P26"/>
      <table:table table:name="Tableau17" table:style-name="Tableau17">
        <table:table-column table:style-name="Tableau17.A"/>
        <table:table-column table:style-name="Tableau17.B"/>
        <table:table-row table:style-name="Tableau17.1">
          <table:table-cell table:style-name="Tableau17.A1" office:value-type="string">
            <text:p text:style-name="P61">Strengere regels voor online- en socialemediaplatforms </text:p>
          </table:table-cell>
          <table:table-cell table:style-name="Tableau17.B1" office:value-type="float" office:value="1">
            <text:p text:style-name="P67">1</text:p>
          </table:table-cell>
        </table:table-row>
        <table:table-row table:style-name="Tableau17.1">
          <table:table-cell table:style-name="Tableau17.A1" office:value-type="string">
            <text:p text:style-name="P61">Meer onderwijs en mediageletterdheid voor burgers </text:p>
          </table:table-cell>
          <table:table-cell table:style-name="Tableau17.B1" office:value-type="float" office:value="2">
            <text:p text:style-name="P67">2</text:p>
          </table:table-cell>
        </table:table-row>
        <table:table-row table:style-name="Tableau17.1">
          <table:table-cell table:style-name="Tableau17.A1" office:value-type="string">
            <text:p text:style-name="P61">Meer onafhankelijke factchecking van online-inhoud </text:p>
          </table:table-cell>
          <table:table-cell table:style-name="Tableau17.B1" office:value-type="float" office:value="3">
            <text:p text:style-name="P67">3</text:p>
          </table:table-cell>
        </table:table-row>
        <table:table-row table:style-name="Tableau17.1">
          <table:table-cell table:style-name="Tableau17.A1" office:value-type="string">
            <text:p text:style-name="P61">Strengere sancties tegen illegale online-inhoud en -activiteiten </text:p>
          </table:table-cell>
          <table:table-cell table:style-name="Tableau17.B1" office:value-type="float" office:value="4">
            <text:p text:style-name="P67">4</text:p>
          </table:table-cell>
        </table:table-row>
        <table:table-row table:style-name="Tableau17.1">
          <table:table-cell table:style-name="Tableau17.A1" office:value-type="string">
            <text:p text:style-name="P61">Duidelijke etikettering van door AI gegenereerde of gemanipuleerde inhoud </text:p>
          </table:table-cell>
          <table:table-cell table:style-name="Tableau17.B1" office:value-type="float" office:value="5">
            <text:p text:style-name="P67">5</text:p>
          </table:table-cell>
        </table:table-row>
        <table:table-row table:style-name="Tableau17.1">
          <table:table-cell table:style-name="Tableau17.A1" office:value-type="string">
            <text:p text:style-name="P61">Minimumleeftijd voor toegang tot sociale media </text:p>
          </table:table-cell>
          <table:table-cell table:style-name="Tableau17.B1" office:value-type="float" office:value="6">
            <text:p text:style-name="P67">6</text:p>
          </table:table-cell>
        </table:table-row>
        <table:table-row table:style-name="Tableau17.1">
          <table:table-cell table:style-name="Tableau17.A1" office:value-type="string">
            <text:p text:style-name="P61">Er zijn geen aanvullende maatregelen nodig </text:p>
          </table:table-cell>
          <table:table-cell table:style-name="Tableau17.B1" office:value-type="float" office:value="7">
            <text:p text:style-name="P67">7</text:p>
          </table:table-cell>
        </table:table-row>
        <table:table-row table:style-name="Tableau17.1">
          <table:table-cell table:style-name="Tableau17.A1" office:value-type="string">
            <text:p text:style-name="P61">Weet ik niet </text:p>
          </table:table-cell>
          <table:table-cell table:style-name="Tableau17.B1" office:value-type="float" office:value="998">
            <text:p text:style-name="P67">998</text:p>
          </table:table-cell>
        </table:table-row>
      </table:table>
      <text:p text:style-name="P26"><text:soft-page-break/></text:p>
      <text:p text:style-name="P26"/>
      <text:p text:style-name="P47">VRAAG <text:span text:style-name="T17">ALLE </text:span></text:p>
      <text:p text:style-name="P47"><text:span text:style-name="T17">DX</text:span> 1 Hoe gebruik<text:span text:style-name="T10"> je</text:span> social media platformen om informatie te krijgen over actuele en<text:span text:style-name="T10"> politieke</text:span> kwesties? </text:p>
      <text:p text:style-name="P26">(Alleen één antwoord) </text:p>
      <text:p text:style-name="P26"/>
      <table:table table:name="Tableau18" table:style-name="Tableau18">
        <table:table-column table:style-name="Tableau18.A"/>
        <table:table-column table:style-name="Tableau18.B"/>
        <table:table-row table:style-name="Tableau18.1">
          <table:table-cell table:style-name="Tableau18.A1" office:value-type="string">
            <text:p text:style-name="P61">Meerdere keren per dag </text:p>
          </table:table-cell>
          <table:table-cell table:style-name="Tableau18.B1" office:value-type="float" office:value="1">
            <text:p text:style-name="P67">1</text:p>
          </table:table-cell>
        </table:table-row>
        <table:table-row table:style-name="Tableau18.1">
          <table:table-cell table:style-name="Tableau18.A1" office:value-type="string">
            <text:p text:style-name="P61">Eenmaal per dag </text:p>
          </table:table-cell>
          <table:table-cell table:style-name="Tableau18.B1" office:value-type="float" office:value="2">
            <text:p text:style-name="P67">2</text:p>
          </table:table-cell>
        </table:table-row>
        <table:table-row table:style-name="Tableau18.1">
          <table:table-cell table:style-name="Tableau18.A1" office:value-type="string">
            <text:p text:style-name="P61">Meerdere keren per week </text:p>
          </table:table-cell>
          <table:table-cell table:style-name="Tableau18.B1" office:value-type="float" office:value="3">
            <text:p text:style-name="P67">3</text:p>
          </table:table-cell>
        </table:table-row>
        <table:table-row table:style-name="Tableau18.1">
          <table:table-cell table:style-name="Tableau18.A1" office:value-type="string">
            <text:p text:style-name="P61">Minder vaak</text:p>
          </table:table-cell>
          <table:table-cell table:style-name="Tableau18.B1" office:value-type="float" office:value="4">
            <text:p text:style-name="P67">4</text:p>
          </table:table-cell>
        </table:table-row>
        <table:table-row table:style-name="Tableau18.1">
          <table:table-cell table:style-name="Tableau18.A1" office:value-type="string">
            <text:p text:style-name="P61">Nooit </text:p>
          </table:table-cell>
          <table:table-cell table:style-name="Tableau18.B1" office:value-type="float" office:value="5">
            <text:p text:style-name="P67">5</text:p>
          </table:table-cell>
        </table:table-row>
        <table:table-row table:style-name="Tableau18.1">
          <table:table-cell table:style-name="Tableau18.A1" office:value-type="string">
            <text:p text:style-name="P61">Weet ik niet </text:p>
          </table:table-cell>
          <table:table-cell table:style-name="Tableau18.B1" office:value-type="float" office:value="998">
            <text:p text:style-name="P67">998</text:p>
          </table:table-cell>
        </table:table-row>
      </table:table>
      <text:p text:style-name="P26"/>
      <text:p text:style-name="P2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nl" fo:country="NL"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nl" fo:country="NL"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nl" fo:country="NL"/>
    </style:style>
    <style:style style:name="MP2" style:family="paragraph" style:parent-style-name="Footer">
      <style:paragraph-properties fo:text-align="center" style:justify-single-word="false"/>
      <style:text-properties fo:language="nl" fo:country="NL"/>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Flash Eurobarometer </text:p>
        <text:p text:style-name="MP1">Uitdagingen en prioriteiten van de EU </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21:14:54.478000000</dc:date>
    <dc:creator>Pierre Dieumegard</dc:creator>
    <meta:editing-duration>P1DT3H16M39S</meta:editing-duration>
    <meta:editing-cycles>42</meta:editing-cycles>
    <meta:generator>LibreOffice/7.4.3.2$Windows_x86 LibreOffice_project/1048a8393ae2eeec98dff31b5c133c5f1d08b890</meta:generator>
    <meta:document-statistic meta:table-count="19" meta:image-count="3" meta:object-count="0" meta:page-count="55" meta:paragraph-count="1504" meta:word-count="15845" meta:character-count="101363" meta:non-whitespace-character-count="86657"/>
  </office:meta>
</office:document-meta>
</file>