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Titre_20_1petit">
      <style:paragraph-properties fo:break-before="page"/>
      <style:text-properties fo:language="sk" fo:country="SK"/>
    </style:style>
    <style:style style:name="P8" style:family="paragraph" style:parent-style-name="StyleDefaut11maigre">
      <style:paragraph-properties fo:break-before="page"/>
      <style:text-properties fo:language="sk" fo:country="SK"/>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sk" fo:country="SK"/>
    </style:style>
    <style:style style:name="P12" style:family="paragraph" style:parent-style-name="Footer">
      <style:paragraph-properties fo:text-align="center" style:justify-single-word="false"/>
      <style:text-properties fo:language="sk" fo:country="SK"/>
    </style:style>
    <style:style style:name="P13" style:family="paragraph" style:parent-style-name="Frame_20_contents">
      <style:text-properties fo:language="sk" fo:country="SK"/>
    </style:style>
    <style:style style:name="P14" style:family="paragraph" style:parent-style-name="Frame_20_contents">
      <style:text-properties fo:language="sk" fo:country="SK" officeooo:rsid="002e0ab7" officeooo:paragraph-rsid="002e0ab7"/>
    </style:style>
    <style:style style:name="P15" style:family="paragraph" style:parent-style-name="Frame_20_contents">
      <style:text-properties fo:font-size="10pt" fo:language="sk" fo:country="SK"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sk" fo:country="SK"/>
    </style:style>
    <style:style style:name="P17" style:family="paragraph" style:parent-style-name="Heading_20_1">
      <style:paragraph-properties fo:break-before="page"/>
      <style:text-properties fo:language="sk" fo:country="SK"/>
    </style:style>
    <style:style style:name="P18" style:family="paragraph" style:parent-style-name="Heading_20_1">
      <style:text-properties fo:language="sk" fo:country="SK"/>
    </style:style>
    <style:style style:name="P19" style:family="paragraph" style:parent-style-name="Heading_20_2">
      <style:text-properties fo:language="sk" fo:country="SK"/>
    </style:style>
    <style:style style:name="P20" style:family="paragraph" style:parent-style-name="Heading_20_2">
      <style:paragraph-properties fo:break-before="page"/>
      <style:text-properties fo:language="sk" fo:country="SK"/>
    </style:style>
    <style:style style:name="P21" style:family="paragraph" style:parent-style-name="Horizontal_20_Line">
      <style:text-properties fo:language="sk" fo:country="SK"/>
    </style:style>
    <style:style style:name="P22" style:family="paragraph" style:parent-style-name="Standard" style:master-page-name="First_20_Page">
      <style:paragraph-properties style:page-number="auto"/>
      <style:text-properties fo:font-size="20pt" fo:language="sk" fo:country="SK" style:font-size-asian="20pt" style:font-size-complex="20pt"/>
    </style:style>
    <style:style style:name="P23" style:family="paragraph" style:parent-style-name="Standard">
      <style:text-properties fo:language="sk" fo:country="SK"/>
    </style:style>
    <style:style style:name="P24" style:family="paragraph" style:parent-style-name="Standard">
      <style:paragraph-properties fo:break-before="page"/>
      <style:text-properties fo:language="sk" fo:country="SK"/>
    </style:style>
    <style:style style:name="P25" style:family="paragraph" style:parent-style-name="Standard">
      <style:paragraph-properties fo:break-before="page" style:writing-mode="lr-tb"/>
      <style:text-properties fo:language="sk" fo:country="SK"/>
    </style:style>
    <style:style style:name="P26" style:family="paragraph" style:parent-style-name="Standard">
      <style:paragraph-properties fo:margin-top="0.099cm" fo:margin-bottom="0cm" style:contextual-spacing="false"/>
      <style:text-properties fo:language="sk" fo:country="SK" officeooo:paragraph-rsid="0046ec7d"/>
    </style:style>
    <style:style style:name="P27" style:family="paragraph" style:parent-style-name="Standard">
      <style:paragraph-properties fo:break-before="page"/>
      <style:text-properties fo:language="sk" fo:country="SK" officeooo:rsid="00174026" officeooo:paragraph-rsid="00174026"/>
    </style:style>
    <style:style style:name="P28" style:family="paragraph" style:parent-style-name="Standard">
      <style:text-properties fo:language="sk" fo:country="SK" officeooo:rsid="00174026" officeooo:paragraph-rsid="00174026"/>
    </style:style>
    <style:style style:name="P29" style:family="paragraph" style:parent-style-name="Standard">
      <style:text-properties fo:language="sk" fo:country="SK" officeooo:rsid="00174026"/>
    </style:style>
    <style:style style:name="P30" style:family="paragraph" style:parent-style-name="Standard">
      <style:text-properties fo:language="sk" fo:country="SK" officeooo:paragraph-rsid="00189a05"/>
    </style:style>
    <style:style style:name="P31" style:family="paragraph" style:parent-style-name="Standard">
      <style:paragraph-properties style:writing-mode="lr-tb"/>
      <style:text-properties fo:language="sk" fo:country="SK"/>
    </style:style>
    <style:style style:name="P32" style:family="paragraph" style:parent-style-name="Standard">
      <style:text-properties fo:language="sk" fo:country="SK" officeooo:paragraph-rsid="001cc65e"/>
    </style:style>
    <style:style style:name="P33" style:family="paragraph" style:parent-style-name="Standard">
      <style:paragraph-properties style:writing-mode="lr-tb"/>
      <style:text-properties fo:language="sk" fo:country="SK" officeooo:paragraph-rsid="001e858e"/>
    </style:style>
    <style:style style:name="P34" style:family="paragraph" style:parent-style-name="Standard">
      <style:paragraph-properties fo:break-before="page" style:writing-mode="lr-tb"/>
      <style:text-properties fo:language="sk" fo:country="SK" officeooo:paragraph-rsid="001e858e"/>
    </style:style>
    <style:style style:name="P35" style:family="paragraph" style:parent-style-name="Standard">
      <style:paragraph-properties style:writing-mode="lr-tb"/>
      <style:text-properties fo:language="sk" fo:country="SK" officeooo:paragraph-rsid="00208579"/>
    </style:style>
    <style:style style:name="P36" style:family="paragraph" style:parent-style-name="Standard">
      <style:text-properties fo:language="sk" fo:country="SK" officeooo:paragraph-rsid="0022df92"/>
    </style:style>
    <style:style style:name="P37" style:family="paragraph" style:parent-style-name="Standard">
      <style:text-properties fo:language="sk" fo:country="SK" officeooo:paragraph-rsid="0024f929"/>
    </style:style>
    <style:style style:name="P38" style:family="paragraph" style:parent-style-name="Standard">
      <style:paragraph-properties fo:break-before="page"/>
      <style:text-properties fo:language="sk" fo:country="SK" officeooo:rsid="0031b773" officeooo:paragraph-rsid="0031b773"/>
    </style:style>
    <style:style style:name="P39" style:family="paragraph" style:parent-style-name="Standard">
      <style:text-properties fo:language="sk" fo:country="SK" fo:font-style="italic" officeooo:rsid="002f7f7d" officeooo:paragraph-rsid="002f7f7d" style:font-style-asian="italic" style:font-style-complex="italic"/>
    </style:style>
    <style:style style:name="P40" style:family="paragraph" style:parent-style-name="Standard">
      <style:text-properties fo:language="sk" fo:country="SK" fo:font-style="italic" officeooo:rsid="00314589" officeooo:paragraph-rsid="00314589" style:font-style-asian="italic" style:font-style-complex="italic"/>
    </style:style>
    <style:style style:name="P41" style:family="paragraph" style:parent-style-name="Standard">
      <style:text-properties fo:language="sk" fo:country="SK"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sk" fo:country="SK" officeooo:rsid="002fa723" officeooo:paragraph-rsid="002fa723"/>
    </style:style>
    <style:style style:name="P43" style:family="paragraph" style:parent-style-name="Standard">
      <style:text-properties fo:language="sk" fo:country="SK" fo:font-weight="bold" officeooo:paragraph-rsid="00314589" style:font-weight-asian="bold" style:font-weight-complex="bold"/>
    </style:style>
    <style:style style:name="P44" style:family="paragraph" style:parent-style-name="Standard">
      <style:text-properties fo:language="sk" fo:country="SK" fo:font-weight="bold" style:font-weight-asian="bold" style:font-weight-complex="bold"/>
    </style:style>
    <style:style style:name="P45" style:family="paragraph" style:parent-style-name="Standard">
      <style:text-properties fo:language="sk" fo:country="SK" fo:font-weight="bold" officeooo:rsid="00314589" officeooo:paragraph-rsid="00314589" style:font-weight-asian="bold" style:font-weight-complex="bold"/>
    </style:style>
    <style:style style:name="P46" style:family="paragraph" style:parent-style-name="Standard">
      <style:text-properties fo:language="sk" fo:country="SK" officeooo:rsid="00314589" officeooo:paragraph-rsid="00314589"/>
    </style:style>
    <style:style style:name="P47" style:family="paragraph" style:parent-style-name="Standard">
      <style:text-properties fo:language="sk" fo:country="SK" officeooo:paragraph-rsid="00314589"/>
    </style:style>
    <style:style style:name="P48" style:family="paragraph" style:parent-style-name="Standard">
      <style:text-properties fo:font-size="22pt" fo:language="sk" fo:country="SK" fo:font-weight="bold" style:font-size-asian="22pt" style:font-weight-asian="bold" style:font-size-complex="22pt" style:font-weight-complex="bold"/>
    </style:style>
    <style:style style:name="P49" style:family="paragraph" style:parent-style-name="Standard">
      <style:text-properties fo:font-size="11pt" fo:language="sk" fo:country="SK" style:font-size-asian="11pt" style:font-size-complex="11pt"/>
    </style:style>
    <style:style style:name="P50" style:family="paragraph" style:parent-style-name="Standard">
      <style:paragraph-properties fo:margin-top="0.099cm" fo:margin-bottom="0cm" style:contextual-spacing="false"/>
      <style:text-properties fo:font-size="9pt" fo:language="sk" fo:country="SK"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sk" fo:country="SK"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sk" fo:country="SK"/>
    </style:style>
    <style:style style:name="P53" style:family="paragraph" style:parent-style-name="StyleDefaut11gras">
      <style:paragraph-properties fo:break-before="page"/>
      <style:text-properties fo:language="sk" fo:country="SK"/>
    </style:style>
    <style:style style:name="P54" style:family="paragraph" style:parent-style-name="StyleDefaut11grasItalique">
      <style:text-properties fo:language="sk" fo:country="SK"/>
    </style:style>
    <style:style style:name="P55" style:family="paragraph" style:parent-style-name="StyleDefaut11grasItalique">
      <style:text-properties fo:language="sk" fo:country="SK" officeooo:paragraph-rsid="00189a05"/>
    </style:style>
    <style:style style:name="P56" style:family="paragraph" style:parent-style-name="StyleDefaut11grasItalique">
      <style:paragraph-properties fo:break-before="page"/>
      <style:text-properties fo:language="sk" fo:country="SK"/>
    </style:style>
    <style:style style:name="P57" style:family="paragraph" style:parent-style-name="StyleDefaut11grasItalique">
      <style:text-properties fo:language="sk" fo:country="SK" officeooo:paragraph-rsid="0024f929"/>
    </style:style>
    <style:style style:name="P58" style:family="paragraph" style:parent-style-name="StyleDefautDecale05Sauf1">
      <style:text-properties fo:language="sk" fo:country="SK"/>
    </style:style>
    <style:style style:name="P59" style:family="paragraph" style:parent-style-name="StyleDefautDecale1cmSauf1">
      <style:text-properties fo:language="sk" fo:country="SK"/>
    </style:style>
    <style:style style:name="P60" style:family="paragraph" style:parent-style-name="Table_20_Contents">
      <style:paragraph-properties fo:text-align="start" style:justify-single-word="false"/>
      <style:text-properties fo:language="sk" fo:country="SK"/>
    </style:style>
    <style:style style:name="P61" style:family="paragraph" style:parent-style-name="Table_20_Contents">
      <loext:graphic-properties draw:fill-gradient-name="gradient" draw:fill-hatch-name="hatch"/>
      <style:paragraph-properties fo:text-align="start" style:justify-single-word="false"/>
      <style:text-properties fo:language="sk" fo:country="SK"/>
    </style:style>
    <style:style style:name="P62" style:family="paragraph" style:parent-style-name="Table_20_Contents">
      <style:text-properties fo:language="sk" fo:country="SK"/>
    </style:style>
    <style:style style:name="P63" style:family="paragraph" style:parent-style-name="Table_20_Contents">
      <loext:graphic-properties draw:fill-gradient-name="gradient" draw:fill-hatch-name="hatch"/>
      <style:text-properties fo:language="sk" fo:country="SK"/>
    </style:style>
    <style:style style:name="P64" style:family="paragraph" style:parent-style-name="Table_20_Contents">
      <style:paragraph-properties fo:text-align="center" style:justify-single-word="false"/>
      <style:text-properties fo:language="sk" fo:country="SK"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sk" fo:country="SK"/>
    </style:style>
    <style:style style:name="P66" style:family="paragraph" style:parent-style-name="Table_20_Contents">
      <style:paragraph-properties fo:text-align="end" style:justify-single-word="false"/>
      <style:text-properties fo:language="sk" fo:country="SK"/>
    </style:style>
    <style:style style:name="P67" style:family="paragraph" style:parent-style-name="Table_20_Contents">
      <loext:graphic-properties draw:fill-gradient-name="gradient" draw:fill-hatch-name="hatch"/>
      <style:paragraph-properties fo:text-align="end" style:justify-single-word="false"/>
      <style:text-properties fo:language="sk" fo:country="SK"/>
    </style:style>
    <style:style style:name="P68" style:family="paragraph" style:parent-style-name="Table_20_Contents">
      <style:paragraph-properties fo:text-align="end" style:justify-single-word="false"/>
      <style:text-properties fo:language="sk" fo:country="SK" fo:font-weight="bold"/>
    </style:style>
    <style:style style:name="P69" style:family="paragraph" style:parent-style-name="Table_20_Contents">
      <style:paragraph-properties fo:text-align="center" style:justify-single-word="false"/>
      <style:text-properties fo:language="sk" fo:country="SK" fo:font-weight="bold"/>
    </style:style>
    <style:style style:name="P70" style:family="paragraph" style:parent-style-name="Table_20_Contents">
      <style:paragraph-properties fo:text-align="start" style:justify-single-word="false"/>
      <style:text-properties fo:language="sk" fo:country="SK" fo:font-weight="bold"/>
    </style:style>
    <style:style style:name="P71" style:family="paragraph" style:parent-style-name="Table_20_Contents">
      <style:text-properties fo:language="sk" fo:country="SK" officeooo:rsid="00314589" officeooo:paragraph-rsid="00314589"/>
    </style:style>
    <style:style style:name="P72" style:family="paragraph" style:parent-style-name="Table_20_Contents">
      <style:paragraph-properties style:writing-mode="lr-tb"/>
      <style:text-properties fo:language="sk" fo:country="SK"/>
    </style:style>
    <style:style style:name="P73" style:family="paragraph" style:parent-style-name="Table_20_Contents">
      <style:text-properties fo:language="sk" fo:country="SK" officeooo:paragraph-rsid="00314589"/>
    </style:style>
    <style:style style:name="P74" style:family="paragraph" style:parent-style-name="Table_20_Contents">
      <style:paragraph-properties fo:text-align="start" style:justify-single-word="false"/>
      <style:text-properties fo:color="#000000" loext:opacity="100%" fo:font-size="8pt" fo:language="sk" fo:country="SK"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sk" fo:country="SK" fo:font-weight="bold" style:font-size-asian="8pt" style:font-size-complex="8pt"/>
    </style:style>
    <style:style style:name="P76" style:family="paragraph" style:parent-style-name="Table_20_Contents">
      <style:text-properties fo:color="#000000" loext:opacity="100%" fo:font-size="8pt" fo:language="sk" fo:country="SK"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sk" fo:country="SK"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sk" fo:country="SK"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sk" fo:country="SK"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sk" fo:country="SK"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sk" fo:country="SK"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sk" fo:country="SK" style:font-size-asian="8pt" style:font-size-complex="8pt"/>
    </style:style>
    <style:style style:name="P83" style:family="paragraph" style:parent-style-name="Table_20_Contents">
      <style:paragraph-properties fo:text-align="start" style:justify-single-word="false"/>
      <style:text-properties fo:font-size="7pt" fo:language="sk" fo:country="SK"/>
    </style:style>
    <style:style style:name="P84" style:family="paragraph" style:parent-style-name="Table_20_Contents">
      <style:text-properties fo:font-size="7pt" fo:language="sk" fo:country="SK"/>
    </style:style>
    <style:style style:name="P85" style:family="paragraph" style:parent-style-name="Table_20_Contents">
      <style:paragraph-properties fo:text-align="end" style:justify-single-word="false"/>
      <style:text-properties fo:font-size="7pt" fo:language="sk" fo:country="SK"/>
    </style:style>
    <style:style style:name="P86" style:family="paragraph" style:parent-style-name="Table_20_Contents">
      <style:text-properties fo:font-size="2pt" fo:language="sk" fo:country="SK" style:font-size-asian="2pt" style:font-size-complex="2pt"/>
    </style:style>
    <style:style style:name="P87" style:family="paragraph" style:parent-style-name="Table_20_Contents">
      <loext:graphic-properties draw:fill-gradient-name="gradient" draw:fill-hatch-name="hatch"/>
      <style:text-properties fo:font-size="2pt" fo:language="sk" fo:country="SK"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10pt" style:font-size-asian="10pt" style:font-size-complex="10pt"/>
    </style:style>
    <style:style style:name="T22" style:family="text">
      <style:text-properties fo:font-size="10pt" officeooo:rsid="008f454e" style:font-size-asian="10pt" style:font-size-complex="10pt"/>
    </style:style>
    <style:style style:name="T23" style:family="text">
      <style:text-properties fo:font-size="10pt" fo:language="sk" fo:country="SK" style:font-size-asian="10pt" style:font-size-complex="10pt"/>
    </style:style>
    <style:style style:name="T24" style:family="text">
      <style:text-properties fo:font-size="10pt" fo:language="sk" fo:country="SK" officeooo:rsid="008f454e" style:font-size-asian="10pt" style:font-size-complex="10pt"/>
    </style:style>
    <style:style style:name="T25" style:family="text">
      <style:text-properties fo:font-size="9pt" fo:language="en" fo:country="GB" style:font-size-asian="9pt" style:font-size-complex="9pt"/>
    </style:style>
    <style:style style:name="T26" style:family="text">
      <style:text-properties fo:font-size="9pt" fo:language="en" fo:country="GB" officeooo:rsid="0072664e" style:font-size-asian="9pt" style:font-size-complex="9pt"/>
    </style:style>
    <style:style style:name="T27" style:family="text">
      <style:text-properties fo:font-size="9pt" fo:language="en" fo:country="GB" officeooo:rsid="0023dbb9" style:font-size-asian="9pt" style:font-size-complex="9pt"/>
    </style:style>
    <style:style style:name="T28" style:family="text">
      <style:text-properties fo:font-size="9pt" fo:language="en" fo:country="GB" officeooo:rsid="0091e4f1" style:font-size-asian="9pt" style:font-size-complex="9pt"/>
    </style:style>
    <style:style style:name="T29" style:family="text">
      <style:text-properties fo:font-size="9pt" fo:language="en" fo:country="GB" officeooo:rsid="009b1774" style:font-size-asian="9pt" style:font-size-complex="9pt"/>
    </style:style>
    <style:style style:name="T30" style:family="text">
      <style:text-properties fo:font-size="9pt" fo:language="en" fo:country="GB" officeooo:rsid="00ab31f3" style:font-size-asian="9pt" style:font-size-complex="9pt"/>
    </style:style>
    <style:style style:name="T31" style:family="text">
      <style:text-properties fo:font-size="9pt" fo:language="en" fo:country="GB" officeooo:rsid="009b9fcc" style:font-size-asian="9pt" style:font-size-complex="9pt"/>
    </style:style>
    <style:style style:name="T32" style:family="text">
      <style:text-properties fo:font-size="9pt" fo:language="en" fo:country="GB" officeooo:rsid="00b3958c" style:font-size-asian="9pt" style:font-size-complex="9pt"/>
    </style:style>
    <style:style style:name="T33" style:family="text">
      <style:text-properties fo:font-size="9pt" fo:language="en" fo:country="GB" officeooo:rsid="00c2af9c" style:font-size-asian="9pt" style:font-size-complex="9pt"/>
    </style:style>
    <style:style style:name="T34" style:family="text">
      <style:text-properties fo:font-size="9pt" fo:language="en" fo:country="GB" fo:font-weight="bold" style:font-size-asian="9pt" style:font-weight-asian="bold" style:font-size-complex="9pt" style:font-weight-complex="bold"/>
    </style:style>
    <style:style style:name="T35" style:family="text">
      <style:text-properties fo:font-size="9pt" fo:language="en" fo:country="GB" fo:font-weight="bold" officeooo:rsid="0070cdc6" style:font-size-asian="9pt" style:font-weight-asian="bold" style:font-size-complex="9pt" style:font-weight-complex="bold"/>
    </style:style>
    <style:style style:name="T36" style:family="text">
      <style:text-properties fo:font-size="9pt" fo:language="en" fo:country="GB" fo:font-weight="bold" officeooo:rsid="0072664e" style:font-size-asian="9pt" style:font-weight-asian="bold" style:font-size-complex="9pt" style:font-weight-complex="bold"/>
    </style:style>
    <style:style style:name="T37" style:family="text">
      <style:text-properties fo:font-size="9pt" style:font-size-asian="9pt" style:font-size-complex="9pt"/>
    </style:style>
    <style:style style:name="T38" style:family="text">
      <style:text-properties fo:font-size="9pt" officeooo:rsid="0072664e" style:font-size-asian="9pt" style:font-size-complex="9pt"/>
    </style:style>
    <style:style style:name="T39" style:family="text">
      <style:text-properties fo:font-size="9pt" officeooo:rsid="00b3958c" style:font-size-asian="9pt" style:font-size-complex="9pt"/>
    </style:style>
    <style:style style:name="T40" style:family="text">
      <style:text-properties fo:font-size="9pt" officeooo:rsid="0023dbb9" style:font-size-asian="9pt" style:font-size-complex="9pt"/>
    </style:style>
    <style:style style:name="T41" style:family="text">
      <style:text-properties fo:font-size="9pt" officeooo:rsid="009b1774" style:font-size-asian="9pt" style:font-size-complex="9pt"/>
    </style:style>
    <style:style style:name="T42" style:family="text">
      <style:text-properties fo:font-size="9pt" officeooo:rsid="00ab31f3" style:font-size-asian="9pt" style:font-size-complex="9pt"/>
    </style:style>
    <style:style style:name="T43" style:family="text">
      <style:text-properties fo:font-size="9pt" officeooo:rsid="009b9fcc" style:font-size-asian="9pt" style:font-size-complex="9pt"/>
    </style:style>
    <style:style style:name="T44" style:family="text">
      <style:text-properties fo:font-size="9pt" officeooo:rsid="00c2af9c" style:font-size-asian="9pt" style:font-size-complex="9pt"/>
    </style:style>
    <style:style style:name="T45" style:family="text">
      <style:text-properties fo:font-size="9pt" officeooo:rsid="0091e4f1" style:font-size-asian="9pt" style:font-size-complex="9pt"/>
    </style:style>
    <style:style style:name="T46" style:family="text">
      <style:text-properties fo:font-size="9pt" fo:font-weight="bold" style:font-size-asian="9pt" style:font-weight-asian="bold" style:font-size-complex="9pt" style:font-weight-complex="bold"/>
    </style:style>
    <style:style style:name="T47" style:family="text">
      <style:text-properties fo:font-size="9pt" fo:font-weight="bold" officeooo:rsid="0070cdc6" style:font-size-asian="9pt" style:font-weight-asian="bold" style:font-size-complex="9pt" style:font-weight-complex="bold"/>
    </style:style>
    <style:style style:name="T48" style:family="text">
      <style:text-properties fo:font-size="9pt" fo:font-weight="bold" officeooo:rsid="0072664e" style:font-size-asian="9pt" style:font-weight-asian="bold" style:font-size-complex="9pt" style:font-weight-complex="bold"/>
    </style:style>
    <style:style style:name="T49" style:family="text">
      <style:text-properties fo:font-size="9pt" fo:language="sk" fo:country="SK" style:font-size-asian="9pt" style:font-size-complex="9pt"/>
    </style:style>
    <style:style style:name="T50" style:family="text">
      <style:text-properties fo:font-size="9pt" fo:language="sk" fo:country="SK" officeooo:rsid="0023dbb9" style:font-size-asian="9pt" style:font-size-complex="9pt"/>
    </style:style>
    <style:style style:name="T51" style:family="text">
      <style:text-properties fo:font-size="9pt" fo:language="sk" fo:country="SK" officeooo:rsid="0072664e" style:font-size-asian="9pt" style:font-size-complex="9pt"/>
    </style:style>
    <style:style style:name="T52" style:family="text">
      <style:text-properties fo:font-size="9pt" fo:language="sk" fo:country="SK" officeooo:rsid="009b9fcc" style:font-size-asian="9pt" style:font-size-complex="9pt"/>
    </style:style>
    <style:style style:name="T53" style:family="text">
      <style:text-properties fo:font-size="9pt" fo:language="sk" fo:country="SK" officeooo:rsid="00ab31f3" style:font-size-asian="9pt" style:font-size-complex="9pt"/>
    </style:style>
    <style:style style:name="T54" style:family="text">
      <style:text-properties fo:font-size="9pt" fo:language="sk" fo:country="SK" officeooo:rsid="00c2af9c" style:font-size-asian="9pt" style:font-size-complex="9pt"/>
    </style:style>
    <style:style style:name="T55" style:family="text">
      <style:text-properties fo:font-size="9pt" fo:language="sk" fo:country="SK" officeooo:rsid="0091e4f1" style:font-size-asian="9pt" style:font-size-complex="9pt"/>
    </style:style>
    <style:style style:name="T56" style:family="text">
      <style:text-properties style:text-underline-style="solid" style:text-underline-width="auto" style:text-underline-color="font-color"/>
    </style:style>
    <style:style style:name="T57" style:family="text">
      <style:text-properties style:font-name="Calibri2" fo:font-size="9pt" fo:language="en" fo:country="GB" style:font-size-asian="9pt" style:font-size-complex="9pt"/>
    </style:style>
    <style:style style:name="T58" style:family="text">
      <style:text-properties style:font-name="Calibri2" fo:font-size="9pt" fo:language="en" fo:country="GB" officeooo:rsid="00b13b9b" style:font-size-asian="9pt" style:font-size-complex="9pt"/>
    </style:style>
    <style:style style:name="T59" style:family="text">
      <style:text-properties style:font-name="Calibri2" fo:font-size="9pt" fo:language="en" fo:country="GB" officeooo:rsid="0091e4f1" style:font-size-asian="9pt" style:font-size-complex="9pt"/>
    </style:style>
    <style:style style:name="T60" style:family="text">
      <style:text-properties style:font-name="Calibri2" fo:font-size="9pt" fo:language="en" fo:country="GB" officeooo:rsid="009b1774" style:font-size-asian="9pt" style:font-size-complex="9pt"/>
    </style:style>
    <style:style style:name="T61" style:family="text">
      <style:text-properties style:font-name="Calibri2" fo:font-size="9pt" style:font-size-asian="9pt" style:font-size-complex="9pt"/>
    </style:style>
    <style:style style:name="T62" style:family="text">
      <style:text-properties style:font-name="Calibri2" fo:font-size="9pt" officeooo:rsid="00b13b9b" style:font-size-asian="9pt" style:font-size-complex="9pt"/>
    </style:style>
    <style:style style:name="T63" style:family="text">
      <style:text-properties style:font-name="Calibri2" fo:font-size="9pt" officeooo:rsid="0091e4f1" style:font-size-asian="9pt" style:font-size-complex="9pt"/>
    </style:style>
    <style:style style:name="T64" style:family="text">
      <style:text-properties style:font-name="Calibri2" fo:font-size="9pt" officeooo:rsid="009b1774" style:font-size-asian="9pt" style:font-size-complex="9pt"/>
    </style:style>
    <style:style style:name="T65" style:family="text">
      <style:text-properties style:font-name="Calibri2" fo:font-size="9pt" fo:language="sk" fo:country="SK" style:font-size-asian="9pt" style:font-size-complex="9pt"/>
    </style:style>
    <style:style style:name="T66" style:family="text">
      <style:text-properties style:font-name="Calibri2" fo:font-size="9pt" fo:language="sk" fo:country="SK" officeooo:rsid="0091e4f1" style:font-size-asian="9pt" style:font-size-complex="9pt"/>
    </style:style>
    <style:style style:name="T67" style:family="text">
      <style:text-properties style:font-name="Calibri2" fo:font-size="9pt" fo:language="sk" fo:country="SK" officeooo:rsid="009b1774" style:font-size-asian="9pt" style:font-size-complex="9pt"/>
    </style:style>
    <style:style style:name="T68" style:family="text">
      <style:text-properties fo:language="sk" fo:country="SK"/>
    </style:style>
    <style:style style:name="T69"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0"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1"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5"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6"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7"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79"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1"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2"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3"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4"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5"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6"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7"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8"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9"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0"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1"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2"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3"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4"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5"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6"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7"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8"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0"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0"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1"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2"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3"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4"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5"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6"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7"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8"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9"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0"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2"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5"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7" style:family="text">
      <style:text-properties fo:font-size="7pt" style:font-size-asian="7pt" style:font-size-complex="7pt"/>
    </style:style>
    <style:style style:name="T128"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28">Európska komisia</text:span></text:p><text:p text:style-name="P91"><text:span text:style-name="T128"/></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FLASH EUROBAROMETER 584</text:p>
      <text:p text:style-name="P23"/>
      <text:p text:style-name="P48">Výzvy a priority EÚ</text:p>
      <text:p text:style-name="P23"/>
      <text:p text:style-name="P49">EUROBAROMETROVÁ SPRÁVA </text:p>
      <text:p text:style-name="P49">jún 2026</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Prieskum vykonaný demoskopiou na žiadosť Generálneho riaditeľstva pre komunikáciu (GR COMM, oddelenie pre verejnú mienku a angažovanosť občanov) </text:p>
      <text:p text:style-name="P23">Tento dokument nepredstavuje stanovisko Európskej komisie. Výklady a názory, ktoré obsahuje, sú výlučne výkladmi a názormi autorov. </text:p>
      <table:table table:name="Tableau1" table:style-name="Tableau1">
        <table:table-column table:style-name="Tableau1.A"/>
        <table:table-column table:style-name="Tableau1.B"/>
        <table:table-row>
          <table:table-cell table:style-name="Tableau1.A1" office:value-type="string">
            <text:p text:style-name="P61">Názov projektu </text:p>
          </table:table-cell>
          <table:table-cell table:style-name="Tableau1.A1" office:value-type="string">
            <text:p text:style-name="P67">Rýchly prieskum Eurobarometra 584 – Výzvy a priority EÚ </text:p>
          </table:table-cell>
        </table:table-row>
        <table:table-row>
          <table:table-cell table:style-name="Tableau1.A1" office:value-type="string">
            <text:p text:style-name="P87"/>
          </table:table-cell>
          <table:table-cell table:style-name="Tableau1.A1" office:value-type="string">
            <text:p text:style-name="P67">Správa </text:p>
          </table:table-cell>
        </table:table-row>
        <table:table-row>
          <table:table-cell table:style-name="Tableau1.A1" office:value-type="string">
            <text:p text:style-name="P87"/>
          </table:table-cell>
          <table:table-cell table:style-name="Tableau1.A1" office:value-type="string">
            <text:p text:style-name="P67">SK </text:p>
          </table:table-cell>
        </table:table-row>
        <table:table-row>
          <table:table-cell table:style-name="Tableau1.A1" office:value-type="string">
            <text:p text:style-name="P61">Katalógové číslo </text:p>
          </table:table-cell>
          <table:table-cell table:style-name="Tableau1.A1" office:value-type="string">
            <text:p text:style-name="P67">NA-01-26-031-EN-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Európska únia,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68">https://europa.eu/eurobarometer</text:span></text:a><text:span text:style-name="T68">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3">Dokument, ktorý vypracoval Pierre Dieumegard pre</text:span><text:span text:style-name="T68"> </text:span><text:a xlink:type="simple" xlink:href="https://europokune.eu/" text:style-name="Internet_20_link" text:visited-style-name="Visited_20_Internet_20_Link"><text:span text:style-name="T68">Europokune</text:span></text:a><text:span text:style-name="T24">– Európa spolu – a</text:span><text:span text:style-name="T68"> </text:span><text:a xlink:type="simple" xlink:href="https://e-d-e.org/" text:style-name="Internet_20_link" text:visited-style-name="Visited_20_Internet_20_Link"><text:span text:style-name="T68">Europe Democracy Esperanto.</text:span></text:a></text:p>
      <text:p text:style-name="P26"><text:span text:style-name="T21">Účelom</text:span><text:span text:style-name="T37"> tohto "predbežného" dokumentu je </text:span><text:span text:style-name="T38">umožniť</text:span><text:span text:style-name="T37"> väčšiemu počtu ľudí v Európskej únii oboznámiť sa s dokumentmi, ktoré vypracovala Európska únia (a ktoré sú financované z ich daní).</text:span></text:p>
      <text:p text:style-name="P26"><text:span text:style-name="T47">Ak</text:span><text:span text:style-name="T46"> nie sú k dispozícii žiadne preklady,</text:span> <text:span text:style-name="T48">občania</text:span><text:span text:style-name="T46"> sú z diskusie vylúčení.</text:span></text:p>
      <text:p text:style-name="P6"><text:span text:style-name="T49">Tento</text:span><text:span text:style-name="T68"> </text:span><text:span text:style-name="T50">dokument „E</text:span><text:span text:style-name="T65"> urobaromete</text:span><text:span text:style-name="T66"> r“</text:span><text:span text:style-name="T68"> </text:span><text:a xlink:type="simple" xlink:href="https://europa.eu/eurobarometer/surveys/detail/3677" text:style-name="Internet_20_link" text:visited-style-name="Visited_20_Internet_20_Link"><text:span text:style-name="T51">existoval</text:span><text:span text:style-name="T68"> </text:span><text:span text:style-name="T67">len</text:span><text:span text:style-name="T49"> v</text:span><text:span text:style-name="T68"> </text:span><text:span text:style-name="T49">angličtine,</text:span></text:a><text:span text:style-name="T68"> </text:span><text:span text:style-name="T52">v</text:span><text:span text:style-name="T68"> </text:span><text:span text:style-name="T53">súbore vo formáte pdf.</text:span><text:span text:style-name="T49"> </text:span><text:span text:style-name="T53">Z prvého</text:span><text:span text:style-name="T53"> súboru sme</text:span><text:span text:style-name="T68"> </text:span><text:span text:style-name="T51">vytvorili</text:span><text:span text:style-name="T53"> súbor odt,</text:span><text:span text:style-name="T68"> </text:span><text:span text:style-name="T49">ktorý pripravil softvér Libre Office na</text:span><text:span text:style-name="T68"> </text:span><text:span text:style-name="T50">strojový preklad do iných jazykov. </text:span><text:span text:style-name="T54">Výsledky sú</text:span><text:span text:style-name="T68"> </text:span><text:span text:style-name="T55">teraz</text:span><text:span text:style-name="T68"> </text:span><text:a xlink:type="simple" xlink:href="https://europokune.eu/article57/ebfl584_defiprior" text:style-name="Internet_20_link" text:visited-style-name="Visited_20_Internet_20_Link"><text:span text:style-name="T49">k dispozícii vo všetkých úradných jazykoch.</text:span></text:a></text:p>
      <text:p text:style-name="P50"/>
      <text:p text:style-name="P51">Je žiaduce, aby administratíva EÚ prevzala preklad dôležitých dokumentov. „Dôležité dokumenty“ nie sú len zákony a iné právne predpisy, ale aj <text:span text:style-name="T56">dôležité informácie potrebné na spoločné prijímanie informovaných rozhodnutí.</text:span></text:p>
      <text:p text:style-name="P50">S cieľom spoločne diskutovať o našej spoločnej budúcnosti a umožniť spoľahlivé preklady by bol medzinárodný jazyk esperanto veľmi užitočný vzhľadom na jeho jednoduchosť, pravidelnosť a presnosť.</text:p>
      <text:p text:style-name="P15">Kontaktujte nás:</text:p>
      <text:p text:style-name="P4"><text:a xlink:type="simple" xlink:href="https://europokune.eu/static6/kontaktu-nin" text:style-name="Internet_20_link" text:visited-style-name="Visited_20_Internet_20_Link"><text:span text:style-name="T68">Nin-Ek ! Systémové Požiadavky Eŭropo kune !</text:span></text:a><text:span text:style-name="T23"> </text:span></text:p>
      <text:p text:style-name="P5"><text:a xlink:type="simple" xlink:href="https://e-d-e.org/-Kontakti-EDE" text:style-name="Internet_20_link" text:visited-style-name="Visited_20_Internet_20_Link"><text:span text:style-name="T23">https://e-d-e.org/-Kontakti-EDE</text:span></text:a></text:p>
      <text:p text:style-name="P27"/>
      <text:table-of-content text:style-name="Sect1" text:protected="true" text:name="Table des matières1">
        <text:table-of-content-source text:outline-level="10">
          <text:index-title-template text:style-name="Contents_20_Heading">Obsah</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Obsah</text:p>
          </text:index-title>
          <text:p text:style-name="P2"><text:a xlink:type="simple" xlink:href="#__RefHeading___Toc4046_3967327191" text:style-name="Index_20_Link" text:visited-style-name="Index_20_Link">Úvod<text:tab/>4</text:a></text:p>
          <text:p text:style-name="P2"><text:a xlink:type="simple" xlink:href="#__RefHeading___Toc4048_3967327191" text:style-name="Index_20_Link" text:visited-style-name="Index_20_Link">Kľúčové zistenia<text:tab/>6</text:a></text:p>
          <text:p text:style-name="P2"><text:a xlink:type="simple" xlink:href="#__RefHeading___Toc4050_3967327191" text:style-name="Index_20_Link" text:visited-style-name="Index_20_Link">1. Expozícia a riziká, ktorým deti čelia na sociálnych médiách<text:tab/>8</text:a></text:p>
          <text:p text:style-name="P3"><text:a xlink:type="simple" xlink:href="#__RefHeading___Toc4052_3967327191" text:style-name="Index_20_Link" text:visited-style-name="Index_20_Link">1.1 Vystavenie nepravdivým a zavádzajúcim informáciám na internete a reakcie na ne<text:tab/>8</text:a></text:p>
          <text:p text:style-name="P3"><text:a xlink:type="simple" xlink:href="#__RefHeading___Toc4054_3967327191" text:style-name="Index_20_Link" text:visited-style-name="Index_20_Link">1.2 Riziká, ktorým deti čelia na internete a ich ochrana<text:tab/>12</text:a></text:p>
          <text:p text:style-name="P2"><text:a xlink:type="simple" xlink:href="#__RefHeading___Toc4056_3967327191" text:style-name="Index_20_Link" text:visited-style-name="Index_20_Link">2. Vnímanie demokracie a právneho štátu<text:tab/>15</text:a></text:p>
          <text:p text:style-name="P3"><text:a xlink:type="simple" xlink:href="#__RefHeading___Toc4058_3967327191" text:style-name="Index_20_Link" text:visited-style-name="Index_20_Link">2.1 Identifikácia pilierov demokracie<text:tab/>15</text:a></text:p>
          <text:p text:style-name="P3"><text:a xlink:type="simple" xlink:href="#__RefHeading___Toc4060_3967327191" text:style-name="Index_20_Link" text:visited-style-name="Index_20_Link">2.2 Zmiešaná spokojnosť s dodržiavaním zásad právneho štátu na vnútroštátnej úrovni a na úrovni EÚ<text:tab/>17</text:a></text:p>
          <text:p text:style-name="P3"><text:a xlink:type="simple" xlink:href="#__RefHeading___Toc4062_3967327191" text:style-name="Index_20_Link" text:visited-style-name="Index_20_Link">2.3 Skepticizmus voči aktivitám občanov s cieľom ovplyvniť rozhodovanie EÚ<text:tab/>21</text:a></text:p>
          <text:p text:style-name="P2"><text:a xlink:type="simple" xlink:href="#__RefHeading___Toc4064_3967327191" text:style-name="Index_20_Link" text:visited-style-name="Index_20_Link">3. Energetická kríza<text:tab/>24</text:a></text:p>
          <text:p text:style-name="P3"><text:a xlink:type="simple" xlink:href="#__RefHeading___Toc4066_3967327191" text:style-name="Index_20_Link" text:visited-style-name="Index_20_Link">3.1 Energia z obnoviteľných zdrojov, hlavné opatrenie na odklon od fosílnych palív<text:tab/>24</text:a></text:p>
          <text:p text:style-name="P3"><text:a xlink:type="simple" xlink:href="#__RefHeading___Toc4068_3967327191" text:style-name="Index_20_Link" text:visited-style-name="Index_20_Link">3.2 Rastúce ceny energií: zníženie spotreby namiesto štrukturálnych zmien<text:tab/>26</text:a></text:p>
          <text:p text:style-name="P2"><text:a xlink:type="simple" xlink:href="#__RefHeading___Toc4070_3967327191" text:style-name="Index_20_Link" text:visited-style-name="Index_20_Link">4. Vnímanie obchodnej politiky a hospodárskej suverenity<text:tab/>28</text:a></text:p>
          <text:p text:style-name="P3"><text:a xlink:type="simple" xlink:href="#__RefHeading___Toc4072_3967327191" text:style-name="Index_20_Link" text:visited-style-name="Index_20_Link">4.1 Spolupráca pri obchodných rokovaniach<text:tab/>28</text:a></text:p>
          <text:p text:style-name="P3"><text:a xlink:type="simple" xlink:href="#__RefHeading___Toc4074_3967327191" text:style-name="Index_20_Link" text:visited-style-name="Index_20_Link">4.2 Diverzifikácia obchodných vzťahov<text:tab/>30</text:a></text:p>
          <text:p text:style-name="P2"><text:a xlink:type="simple" xlink:href="#__RefHeading___Toc4076_3967327191" text:style-name="Index_20_Link" text:visited-style-name="Index_20_Link">5. Vnímanie hlavných výziev EÚ<text:tab/>32</text:a></text:p>
          <text:p text:style-name="P3"><text:a xlink:type="simple" xlink:href="#__RefHeading___Toc4078_3967327191" text:style-name="Index_20_Link" text:visited-style-name="Index_20_Link">5.1 Vnímanie hlavných výziev EÚ Európanmi<text:tab/>32</text:a></text:p>
          <text:p text:style-name="P3"><text:a xlink:type="simple" xlink:href="#__RefHeading___Toc4080_3967327191" text:style-name="Index_20_Link" text:visited-style-name="Index_20_Link">5.2 Priority, ktoré Európania očakávajú od EÚ<text:tab/>36</text:a></text:p>
          <text:p text:style-name="P2"><text:a xlink:type="simple" xlink:href="#__RefHeading___Toc4082_3967327191" text:style-name="Index_20_Link" text:visited-style-name="Index_20_Link">6. Bezpečnosť a obrana EÚ<text:tab/>39</text:a></text:p>
          <text:p text:style-name="P3"><text:a xlink:type="simple" xlink:href="#__RefHeading___Toc4084_3967327191" text:style-name="Index_20_Link" text:visited-style-name="Index_20_Link">6.1 Vnímaná hrozba pre národnú bezpečnosť a podpora autonómie EÚ v oblasti obrany<text:tab/>39</text:a></text:p>
          <text:p text:style-name="P3"><text:a xlink:type="simple" xlink:href="#__RefHeading___Toc4086_3967327191" text:style-name="Index_20_Link" text:visited-style-name="Index_20_Link">6.2 Dôvera v EÚ pri posilňovaní bezpečnosti a obrany<text:tab/>42</text:a></text:p>
          <text:p text:style-name="P2"><text:a xlink:type="simple" xlink:href="#__RefHeading___Toc4088_3967327191" text:style-name="Index_20_Link" text:visited-style-name="Index_20_Link">7. Technické špecifikácie<text:tab/>45</text:a></text:p>
          <text:p text:style-name="P2"><text:a xlink:type="simple" xlink:href="#__RefHeading___Toc4090_3967327191" text:style-name="Index_20_Link" text:visited-style-name="Index_20_Link">8. Qu estionnaire<text:tab/>47</text:a></text:p>
        </text:index-body>
      </text:table-of-content>
      <text:p text:style-name="P28"/>
      <text:p text:style-name="P28"/>
      <text:section text:style-name="Sect2" text:name="Section1">
        <text:h text:style-name="P7" text:outline-level="1"><text:bookmark-start text:name="__RefHeading___Toc4046_3967327191"/>Úvod<text:bookmark-end text:name="__RefHeading___Toc4046_3967327191"/></text:h>
        <text:p text:style-name="P28">Európska únia prechádza obdobím značnej politickej, hospodárskej a spoločenskej neistoty. Otázky bezpečnosti a obrany, strategickej autonómie, energetických tlakov, konkurencieschopnosti, demokratickej odolnosti a dezinformácií sa stali ústrednými bodmi verejnej diskusie o budúcnosti EÚ. Tento kontext sa odráža v nedávnych dôkazoch Eurobarometra: 68 % Európanov súhlasí s tým, že bezpečnosť ich krajiny je v súčasnom medzinárodnom kontexte ohrozená, čo je vnímanie zdieľané vo všetkých členských štátoch.<text:note text:id="ftn1" text:note-class="footnote"><text:note-citation>1</text:note-citation><text:note-body><text:p text:style-name="Footnote"><text:span text:style-name="T68">Bleskový prieskum Eurobarometra 574, Európska únia v oblasti obrany a vesmíru, Európska komisia, GR DEFIS, január 2026, </text:span><text:a xlink:type="simple" xlink:href="https://europa.eu/eurobarometer/surveys/detail/3652" text:style-name="Internet_20_link" text:visited-style-name="Visited_20_Internet_20_Link"><text:span text:style-name="T68">Európska únia v oblasti obrany a vesmíru – prieskum Eurobarometra</text:span></text:a><text:span text:style-name="T68"> </text:span></text:p></text:note-body></text:note> V tejto súvislosti je vnímanie občanov dôležitým ukazovateľom toho, ako členské štáty chápu úlohu, silné a slabé stránky EÚ. V predchádzajúcom rýchlom prieskume Eurobarometra uverejnenom v septembri 2025 sa už skúmali názory občanov na budúcnosť Európskej únie vrátane ich úrovne optimizmu, posúdenia hlavných silných stránok a výziev EÚ a ich očakávaní týkajúcich sa kľúčových politických priorít. Jej výsledky zdôraznili pretrvávajúci význam týchto tém a potvrdili potrebu monitorovať vývoj verejnej mienky v rýchlo sa meniacom prostredí. </text:p>
        <text:p text:style-name="P28">Európska komisia preto spúšťa nový rýchly prieskum Eurobarometra s cieľom aktualizovať a prehĺbiť dostupné dôkazy o názoroch občanov na výzvy a priority, ktorým bude Európska únia čeliť v roku 2026. V prieskume sa bude merať, ako ľudia v celej EÚ27 vnímajú hlavné problémy, ktorým Únia čelí, ktorým oblastiam by sa podľa nich mala venovať prioritná pozornosť, a ako vnímajú širšie smerovanie EÚ v reakcii na súčasné a vznikajúce tlaky. Zachová sa aj obmedzený počet trendových ukazovateľov z predchádzajúcej vlny, čo umožní časom posúdiť zmeny vo vybraných kľúčových témach, ako je optimizmus v súvislosti s budúcnosťou EÚ, vnímané silné stránky a výzvy, politické priority, demokracia, hospodárska dôvera a bezpečnosť. Dotazník sa bude zároveň zaoberať otázkami, ktoré sú obzvlášť dôležité pre súčasnú agendu, vrátane obrany, strategickej autonómie, postavenia EÚ vo svete, energetickej krízy, inovácií, zjednodušenia a dezinformácií. Výsledky poskytnú včasné a porovnateľné dôkazy na podporu strategických úvah a komunikačných činností Komisie pred prejavom o stave Únie v septembri 2026. </text:p>
        <text:p text:style-name="P28">V mene Európskej komisie, Generálneho riaditeľstva pre komunikáciu (GR COMM, oddelenie „Verejná mienka a angažovanosť občanov“) uskutočnila demoskopia rozhovory so všeobecnou populáciou vo veku 15 rokov a viac vo všetkých 27 členských štátoch Európskej únie (EÚ). </text:p>
        <text:p text:style-name="P28">V období od 19. do 24. júna 2026 sa uskutočnilo 25 904 rozhovorov s použitím CAWI (Computer Assisted Web Interviewing), pričom približne 1 000 rozhovorov sa uskutočnilo vo väčších krajinách a 500 rozhovorov v menších krajinách (LU, CY, MT). </text:p>
        <text:p text:style-name="P28"/>
        <text:p text:style-name="P8">Poznámky</text:p>
        <text:p text:style-name="P58"><text:span text:style-name="T14">▪ </text:span>Údaje z prieskumu sú vážené </text:p>
        <text:p text:style-name="P58">▪ Výsledky prieskumu podliehajú toleranciám pri odbere vzoriek, čo znamená, že nie všetky zjavné rozdiely medzi krajinami alebo skupinami môžu byť štatisticky významné. </text:p>
        <text:p text:style-name="P58">▪ Ak respondenti mohli vybrať viac ako jednu odpoveď, súčet percentuálnych podielov odpovedí môže presiahnuť 100 %. </text:p>
        <text:p text:style-name="P58">▪ V tejto správe sa na krajiny odkazuje ich oficiálnou skratkou, ako je uvedené nižšie</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elgicko</text:p></table:table-cell><table:table-cell table:style-name="Tableau2.A1" office:value-type="string"><text:p text:style-name="P60">FR</text:p></table:table-cell><table:table-cell table:style-name="Tableau2.A1" office:value-type="string"><text:p text:style-name="P60">Francúzsko</text:p></table:table-cell><table:table-cell table:style-name="Tableau2.A1" office:value-type="string"><text:p text:style-name="P60">NL</text:p></table:table-cell><table:table-cell table:style-name="Tableau2.A1" office:value-type="string"><text:p text:style-name="P60">Holandsko</text:p></table:table-cell></table:table-row><table:table-row table:style-name="Tableau2.1"><table:table-cell table:style-name="Tableau2.A1" office:value-type="string"><text:p text:style-name="P60">BG</text:p></table:table-cell><table:table-cell table:style-name="Tableau2.A1" office:value-type="string"><text:p text:style-name="P60">Bulharsko</text:p></table:table-cell><table:table-cell table:style-name="Tableau2.A1" office:value-type="string"><text:p text:style-name="P60">HR</text:p></table:table-cell><table:table-cell table:style-name="Tableau2.A1" office:value-type="string"><text:p text:style-name="P60">Chorvátsko</text:p></table:table-cell><table:table-cell table:style-name="Tableau2.A1" office:value-type="string"><text:p text:style-name="P60">AT</text:p></table:table-cell><table:table-cell table:style-name="Tableau2.A1" office:value-type="string"><text:p text:style-name="P60">Rakúsko</text:p></table:table-cell></table:table-row><table:table-row table:style-name="Tableau2.1"><table:table-cell table:style-name="Tableau2.A1" office:value-type="string"><text:p text:style-name="P60">CZ</text:p></table:table-cell><table:table-cell table:style-name="Tableau2.A1" office:value-type="string"><text:p text:style-name="P60">Česko</text:p></table:table-cell><table:table-cell table:style-name="Tableau2.A1" office:value-type="string"><text:p text:style-name="P60">IT</text:p></table:table-cell><table:table-cell table:style-name="Tableau2.A1" office:value-type="string"><text:p text:style-name="P60">Taliansko</text:p></table:table-cell><table:table-cell table:style-name="Tableau2.A1" office:value-type="string"><text:p text:style-name="P60">PL</text:p></table:table-cell><table:table-cell table:style-name="Tableau2.A1" office:value-type="string"><text:p text:style-name="P60">Poľsko</text:p></table:table-cell></table:table-row><table:table-row table:style-name="Tableau2.1"><table:table-cell table:style-name="Tableau2.A1" office:value-type="string"><text:p text:style-name="P60">DK</text:p></table:table-cell><table:table-cell table:style-name="Tableau2.A1" office:value-type="string"><text:p text:style-name="P60">Dánsko</text:p></table:table-cell><table:table-cell table:style-name="Tableau2.A1" office:value-type="string"><text:p text:style-name="P60">CY</text:p></table:table-cell><table:table-cell table:style-name="Tableau2.A1" office:value-type="string"><text:p text:style-name="P60">Rep. z Cypru*</text:p></table:table-cell><table:table-cell table:style-name="Tableau2.A1" office:value-type="string"><text:p text:style-name="P60">PT</text:p></table:table-cell><table:table-cell table:style-name="Tableau2.A1" office:value-type="string"><text:p text:style-name="P60">Portugalsko</text:p></table:table-cell></table:table-row><table:table-row table:style-name="Tableau2.1"><table:table-cell table:style-name="Tableau2.A1" office:value-type="string"><text:p text:style-name="P60">DE</text:p></table:table-cell><table:table-cell table:style-name="Tableau2.A1" office:value-type="string"><text:p text:style-name="P60">Nemecko</text:p></table:table-cell><table:table-cell table:style-name="Tableau2.A1" office:value-type="string"><text:p text:style-name="P60">LV</text:p></table:table-cell><table:table-cell table:style-name="Tableau2.A1" office:value-type="string"><text:p text:style-name="P60">Lotyšsko</text:p></table:table-cell><table:table-cell table:style-name="Tableau2.A1" office:value-type="string"><text:p text:style-name="P60">RO</text:p></table:table-cell><table:table-cell table:style-name="Tableau2.A1" office:value-type="string"><text:p text:style-name="P60">Rumunsko</text:p></table:table-cell></table:table-row><table:table-row table:style-name="Tableau2.1"><table:table-cell table:style-name="Tableau2.A1" office:value-type="string"><text:p text:style-name="P60">EE</text:p></table:table-cell><table:table-cell table:style-name="Tableau2.A1" office:value-type="string"><text:p text:style-name="P60">Estónsko</text:p></table:table-cell><table:table-cell table:style-name="Tableau2.A1" office:value-type="string"><text:p text:style-name="P60">LT</text:p></table:table-cell><table:table-cell table:style-name="Tableau2.A1" office:value-type="string"><text:p text:style-name="P60">Litva</text:p></table:table-cell><table:table-cell table:style-name="Tableau2.A1" office:value-type="string"><text:p text:style-name="P60">Sl</text:p></table:table-cell><table:table-cell table:style-name="Tableau2.A1" office:value-type="string"><text:p text:style-name="P60">Slovinsko</text:p></table:table-cell></table:table-row><table:table-row table:style-name="Tableau2.1"><table:table-cell table:style-name="Tableau2.A1" office:value-type="string"><text:p text:style-name="P60">IE</text:p></table:table-cell><table:table-cell table:style-name="Tableau2.A1" office:value-type="string"><text:p text:style-name="P60">Írsko</text:p></table:table-cell><table:table-cell table:style-name="Tableau2.A1" office:value-type="string"><text:p text:style-name="P60">LU</text:p></table:table-cell><table:table-cell table:style-name="Tableau2.A1" office:value-type="string"><text:p text:style-name="P60">Luxembursko</text:p></table:table-cell><table:table-cell table:style-name="Tableau2.A1" office:value-type="string"><text:p text:style-name="P60">SK</text:p></table:table-cell><table:table-cell table:style-name="Tableau2.A1" office:value-type="string"><text:p text:style-name="P60">Slovensko</text:p></table:table-cell></table:table-row><table:table-row table:style-name="Tableau2.1"><table:table-cell table:style-name="Tableau2.A1" office:value-type="string"><text:p text:style-name="P60">EL</text:p></table:table-cell><table:table-cell table:style-name="Tableau2.A1" office:value-type="string"><text:p text:style-name="P60">Grécko</text:p></table:table-cell><table:table-cell table:style-name="Tableau2.A1" office:value-type="string"><text:p text:style-name="P60">HU</text:p></table:table-cell><table:table-cell table:style-name="Tableau2.A1" office:value-type="string"><text:p text:style-name="P60">Maďarsko</text:p></table:table-cell><table:table-cell table:style-name="Tableau2.A1" office:value-type="string"><text:p text:style-name="P60">Fl</text:p></table:table-cell><table:table-cell table:style-name="Tableau2.A1" office:value-type="string"><text:p text:style-name="P60">Fínsko</text:p></table:table-cell></table:table-row><table:table-row table:style-name="Tableau2.1"><table:table-cell table:style-name="Tableau2.A1" office:value-type="string"><text:p text:style-name="P60">ES</text:p></table:table-cell><table:table-cell table:style-name="Tableau2.A1" office:value-type="string"><text:p text:style-name="P60">Španielsko</text:p></table:table-cell><table:table-cell table:style-name="Tableau2.A1" office:value-type="string"><text:p text:style-name="P60">MT</text:p></table:table-cell><table:table-cell table:style-name="Tableau2.A1" office:value-type="string"><text:p text:style-name="P60">Malta</text:p></table:table-cell><table:table-cell table:style-name="Tableau2.A1" office:value-type="string"><text:p text:style-name="P60">SE</text:p></table:table-cell><table:table-cell table:style-name="Tableau2.A1" office:value-type="string"><text:p text:style-name="P60">Švédsko</text:p></table:table-cell></table:table-row><table:table-row table:style-name="Tableau2.1"><table:table-cell table:style-name="Tableau2.A1" table:number-columns-spanned="6" office:value-type="string"><text:p text:style-name="P60">*Cyprus ako celok je jedným z 27 členských štátov EÚ. Z praktických dôvodov sa rozhovory uskutočnili len v časti krajiny kontrolovanej vládou Cyperskej republiky. </text:p></table:table-cell><table:covered-table-cell/><table:covered-table-cell/><table:covered-table-cell/><table:covered-table-cell/><table:covered-table-cell/></table:table-row></table:table><text:p text:style-name="P13"/></draw:text-box></draw:frame></text:p>
        <text:p text:style-name="P28"/>
        <text:h text:style-name="P7" text:outline-level="1"><text:bookmark-start text:name="__RefHeading___Toc4048_3967327191"/>Kľúčové zistenia <text:bookmark-end text:name="__RefHeading___Toc4048_3967327191"/></text:h>
        <text:p text:style-name="P52">Expozícia a riziká, ktorým deti čelia na sociálnych médiách </text:p>
        <text:p text:style-name="P59">• 58 % Európanov sa za posledných sedem dní stretlo s obsahom, o ktorom si neboli istí, že je spoľahlivý, a 57 % sa stretlo s obsahom, o ktorom sa domnievali, že je nepravdivý alebo zavádzajúci. 42 % respondentov sa domnieva, že sa stretli s obsahom, ktorý môže byť súčasťou zahraničného pokusu ovplyvniť ich názor, pričom tento podiel sa zvyšuje na 55 % v Estónsku a 54 % v Lotyšsku v porovnaní s 35 % v Holandsku a Belgicku. </text:p>
        <text:p text:style-name="P59">• Keď Európania čelia podozrivému obsahu, sú takmer rovnomerne rozdelení medzi jeho porovnaním s inými zdrojmi (33 %) a jeho jednoduchým ignorovaním (32 %). Len 15 % ju nahlási platforme, 15 % o nej diskutuje s priateľmi alebo rodinou a 5 % ju zdieľa online. </text:p>
        <text:p text:style-name="P59">• Európania uprednostňujú dôraznejšie reakcie na dezinformácie založené na pravidlách: dve najčastejšie zvolené opatrenia sú prísnejšie sankcie proti nezákonnému obsahu (44 %) a prísnejšie pravidlá pre platformy (40 %), a to pred vzdelávaním a mediálnou gramotnosťou (29 %). </text:p>
        <text:p text:style-name="P59">• Sedem z desiatich Európanov sa obáva rizík, ktorým deti čelia na internete, od kybernetického šikanovania alebo obťažovania (71 %) až po online grooming alebo sexuálne vykorisťovanie (70 %). Väčšina sa obáva každého rizika v každom členskom štáte. </text:p>
        <text:p text:style-name="P59">• 63 % Európanov si želá záväzné pravidlá na úrovni EÚ obmedzujúce prístup detí k sociálnym médiám podľa veku: 36 % uprednostňuje úplný zákaz prístupu do určitého veku a 27 % uprednostňuje oneskorený prístup. Podpora presahuje 50 % v každom členskom štáte. </text:p>
        <text:p text:style-name="P52">Vnímanie demokracie a právneho štátu </text:p>
        <text:p text:style-name="P59">• Sloboda prejavu (34 %), slobodné a spravodlivé voľby (32 %) a dodržiavanie zásad právneho štátu a základných práv (31 %) sa považujú za najdôležitejšie piliere demokracie v EÚ. </text:p>
        <text:p text:style-name="P59">• 51 % Európanov je spokojných s dodržiavaním zásad právneho štátu vo svojej krajine v porovnaní so 47 % na úrovni EÚ (rovnako ako 47 % nespokojných). Spokojnosť na vnútroštátnej úrovni sa pohybuje od 91 % v Luxembursku do 29 % v Bulharsku. </text:p>
        <text:p text:style-name="P59">• Žiadna forma občianskej činnosti mimo volieb sa nepovažuje za účinnú väčšinou: priama účasť občanov (napr. európska iniciatíva občanov) je na vrchole zoznamu na úrovni 46 %, zatiaľ čo členstvo v združení alebo MVO sa považuje za najmenej účinné opatrenie (35 %). </text:p>
        <text:p text:style-name="P52">Energetická kríza </text:p>
        <text:p text:style-name="P59">• Rozvoj väčšej kapacity energie z obnoviteľných zdrojov je hlavným opatrením, ktoré Európania spájajú s prechodom EÚ od fosílnych palív, ktorý sa uvádza najprv na 35 % a celkovo na 56 %, čo je oveľa viac ako opatrenia v oblasti energetickej efektívnosti (40 %) a jadrové riešenia (32 %). </text:p>
        <text:p text:style-name="P59">• Vzhľadom na rastúce ceny energie Európania skôr prispôsobujú svoje správanie než investujú do štrukturálnych riešení: 31 % znížilo svoju celkovú spotrebu elektrickej energie a 27 % podrobnejšie monitorovalo svoju spotrebu energie v porovnaní s iba 16 % investovaním do účinných spotrebičov a 14 % inštaláciou riešení v oblasti obnoviteľných zdrojov energie. 11 % nepodniklo žiadne kroky. </text:p>
        <text:p text:style-name="P52">Obchod: diverzifikácia a spolupráca na úrovni EÚ </text:p>
        <text:p text:style-name="P59">• 65 % Európanov súhlasí s tým, že EÚ by mala posilniť svoju hospodársku nezávislosť diverzifikáciou svojich obchodných vzťahov, a 62 % si myslí, že členské štáty dosahujú lepšie výsledky prostredníctvom spoločných rokovaní na úrovni EÚ. Väčšina podporuje obe vyhlásenia v každom členskom štáte. </text:p>
        <text:p text:style-name="P59">• Dôvera v EÚ je najsilnejšou hnacou silou podpory: dohoda o obchodnej spolupráci na úrovni EÚ je na úrovni 72 % medzi tými, ktorí dôverujú EÚ, v porovnaní so 49 % medzi tými, ktorí dôverujú EÚ. </text:p>
        <text:p text:style-name="P52">Vnímanie hlavných výziev a priorít EÚ </text:p>
        <text:p text:style-name="P59"><text:soft-page-break/>• Životné náklady (39 %) zostávajú hlavným problémom Európanov pred vojnou na Ukrajine (33 %) a neregulárnou migráciou (32 %). Od septembra 2025 vzrástli obavy o životné náklady (+10 percentuálnych bodov), zatiaľ čo obavy z vojny na Ukrajine sa zmiernili (–14 percentuálnych bodov). </text:p>
        <text:p text:style-name="P59">• Na otázku, čo by mala EÚ uprednostniť, Európania zaraďujú neregulárnu migráciu (25 %) a bezpečnosť a obranu (24 %) tesne pred zmenou klímy (21 %) a vojnou na Ukrajine (20 %) do oveľa tesnejšie zoskupeného poradia ako v prípade hlavných výziev EÚ. </text:p>
        <text:p text:style-name="P52">Bezpečnosť a obrana EÚ </text:p>
        <text:p text:style-name="P59">• 52 % Európanov súhlasí s tým, že bezpečnosť ich krajiny je ohrozená, čo je od januára 2026 o 16 bodov menej. Napriek tomuto poklesu 68 % súhlasí s tým, že EÚ by mala posilniť svoju schopnosť samostatne sa brániť, čo je väčšina v každom členskom štáte. </text:p>
        <text:p text:style-name="P59">• 56 % Európanov verí, že EÚ posilní bezpečnosť a obranu a lepšie ochráni svojich občanov, čo predstavuje nárast o 4 body od januára 2026, čo je menšia väčšina ako podpora zásady autonómnej obrany EÚ. </text:p>
        <text:p text:style-name="P29"/>
      </text:section>
      <text:p text:style-name="P28"/>
      <text:h text:style-name="P17" text:outline-level="1"><text:bookmark-start text:name="__RefHeading___Toc4050_3967327191"/>1. Expozícia a riziká, ktorým deti čelia na sociálnych médiách <text:bookmark-end text:name="__RefHeading___Toc4050_3967327191"/></text:h>
      <text:h text:style-name="P19" text:outline-level="2"><text:bookmark-start text:name="__RefHeading___Toc4052_3967327191"/>1.1 Vystavenie nepravdivým a zavádzajúcim informáciám na internete a reakcie na ne <text:bookmark-end text:name="__RefHeading___Toc4052_3967327191"/></text:h>
      <text:section text:style-name="Sect2" text:name="Section2">
        <text:p text:style-name="P54">V praxi sa väčšina Európanov stretáva s obsahom pochybnej spoľahlivosti každý týždeň. </text:p>
        <text:p text:style-name="P23"/>
        <text:p text:style-name="P23">V praxi je rozšírené vystavenie pochybnej spoľahlivosti online obsahu. Otázka položená len za posledných sedem dní, krátke okno, a napriek tomu sa viac ako jeden Európan z dvoch (58 %) stretol s obsahom, o ktorom si nebol istý, že je spoľahlivý, vrátane približne jedného z piatich (22 %) na dennej alebo takmer dennej báze. Podobný podiel (57 %) sa stretol s obsahom, o ktorom sa domnievali, že je nepravdivý alebo zavádzajúci, opäť približne jeden z piatich (21 %) každý deň alebo takmer každý deň. Vnímané vystavenie zahraničnému zasahovaniu je o niečo menej rozšírené, ale zďaleka nie okrajové: 42 % sa stretlo s obsahom, o ktorom sa domnievali, že by mohol byť súčasťou pokusu cudzej krajiny alebo organizácie ovplyvniť ich názor. Hoci tento podiel zostáva pod hranicou 50 %, stále je veľmi významný.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2">22</text:span></text:p></draw:text-box></draw:frame><draw:frame draw:style-name="gr74" draw:text-style-name="P115" svg:width="0.267cm" svg:height="0.302cm" svg:x="1.863cm" svg:y="3.911cm"><draw:text-box><text:p text:style-name="P91"><text:span text:style-name="T92">21</text:span></text:p></draw:text-box></draw:frame><draw:frame draw:style-name="gr72" draw:text-style-name="P115" svg:width="0.269cm" svg:height="0.302cm" svg:x="1.431cm" svg:y="5.747cm"><draw:text-box><text:p text:style-name="P91"><text:span text:style-name="T92">15</text:span></text:p></draw:text-box></draw:frame><draw:frame draw:style-name="gr74" draw:text-style-name="P115" svg:width="0.267cm" svg:height="0.302cm" svg:x="6.107cm" svg:y="2.062cm"><draw:text-box><text:p text:style-name="P91"><text:span text:style-name="T92">36</text:span></text:p></draw:text-box></draw:frame><draw:frame draw:style-name="gr72" draw:text-style-name="P115" svg:width="0.269cm" svg:height="0.302cm" svg:x="5.962cm" svg:y="3.911cm"><draw:text-box><text:p text:style-name="P91"><text:span text:style-name="T92">36</text:span></text:p></draw:text-box></draw:frame><draw:frame draw:style-name="gr72" draw:text-style-name="P115" svg:width="0.269cm" svg:height="0.302cm" svg:x="4.452cm" svg:y="5.747cm"><draw:text-box><text:p text:style-name="P91"><text:span text:style-name="T92">27</text:span></text:p></draw:text-box></draw:frame><draw:frame draw:style-name="gr74" draw:text-style-name="P115" svg:width="0.267cm" svg:height="0.302cm" svg:x="10.353cm" svg:y="2.062cm"><draw:text-box><text:p text:style-name="P91"><text:span text:style-name="T92">23</text:span></text:p></draw:text-box></draw:frame><draw:frame draw:style-name="gr72" draw:text-style-name="P115" svg:width="0.269cm" svg:height="0.302cm" svg:x="10.278cm" svg:y="3.911cm"><draw:text-box><text:p text:style-name="P91"><text:span text:style-name="T92">24</text:span></text:p></draw:text-box></draw:frame><draw:frame draw:style-name="gr74" draw:text-style-name="P115" svg:width="0.267cm" svg:height="0.302cm" svg:x="8.266cm" svg:y="5.747cm"><draw:text-box><text:p text:style-name="P91"><text:span text:style-name="T92">26</text:span></text:p></draw:text-box></draw:frame><draw:frame draw:style-name="gr74" draw:text-style-name="P115" svg:width="0.267cm" svg:height="0.302cm" svg:x="12.725cm" svg:y="2.062cm"><draw:text-box><text:p text:style-name="P91"><text:span text:style-name="T92">10</text:span></text:p></draw:text-box></draw:frame><draw:frame draw:style-name="gr74" draw:text-style-name="P115" svg:width="0.267cm" svg:height="0.302cm" svg:x="12.725cm" svg:y="3.911cm"><draw:text-box><text:p text:style-name="P91"><text:span text:style-name="T92">10</text:span></text:p></draw:text-box></draw:frame><draw:frame draw:style-name="gr73" draw:text-style-name="P115" svg:width="0.246cm" svg:height="0.302cm" svg:x="11.503cm" svg:y="5.747cm"><draw:text-box><text:p text:style-name="P91"><text:span text:style-name="T92">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2">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3.551cm" svg:height="0.302cm" svg:x="3.188cm" svg:y="0.757cm"><draw:text-box><text:p text:style-name="P91"><text:span text:style-name="T96">Každý deň alebo takmer každý deň </text:span></text:p></draw:text-box></draw:frame><draw:polygon draw:style-name="gr278" draw:text-style-name="P135" svg:width="0.129cm" svg:height="0.129cm" svg:x="10.46cm" svg:y="0.805cm" svg:viewBox="0 0 130 130" draw:points="0,130 130,130 130,0 0,0"><text:p/></draw:polygon><draw:frame draw:style-name="gr283" draw:text-style-name="P115" svg:width="1.237cm" svg:height="0.302cm" svg:x="9.044cm" svg:y="0.757cm"><draw:text-box><text:p text:style-name="P91"><text:span text:style-name="T115">Menej často</text:span></text:p></draw:text-box></draw:frame><draw:polygon draw:style-name="gr279" draw:text-style-name="P136" svg:width="0.13cm" svg:height="0.129cm" svg:x="11.661cm" svg:y="0.805cm" svg:viewBox="0 0 131 130" draw:points="0,130 131,130 131,0 0,0"><text:p/></draw:polygon><draw:frame draw:style-name="gr284" draw:text-style-name="P115" svg:width="0.613cm" svg:height="0.302cm" svg:x="10.658cm" svg:y="0.757cm"><draw:text-box><text:p text:style-name="P91"><text:span text:style-name="T97">Nikdy</text:span></text:p></draw:text-box></draw:frame><draw:frame draw:style-name="gr84" draw:text-style-name="P115" svg:width="1.299cm" svg:height="0.302cm" svg:x="11.855cm" svg:y="0.757cm"><draw:text-box><text:p text:style-name="P91"><text:span text:style-name="T98">Neviem</text:span></text:p></draw:text-box></draw:frame><draw:frame draw:style-name="gr285" draw:text-style-name="P128" svg:width="10.224cm" svg:height="0.336cm" svg:x="0.399cm" svg:y="0.284cm"><draw:text-box><text:p text:style-name="P91"><text:span text:style-name="T107">Q13 </text:span><text:span text:style-name="T108">Za posledných sedem dní, ako často ste narazil na informácie on-line, že ste ...</text:span></text:p></draw:text-box></draw:frame><draw:frame draw:style-name="gr143" draw:text-style-name="P121" svg:width="0.743cm" svg:height="0.479cm" svg:x="0.002cm" svg:y="0.506cm"><draw:text-box><text:p/></draw:text-box></draw:frame><draw:frame draw:style-name="gr286" draw:text-style-name="P115" svg:width="3.754cm" svg:height="0.302cm" svg:x="0.528cm" svg:y="1.494cm"><draw:text-box><text:p text:style-name="P91"><text:span text:style-name="T93">Nie sme si istí, či je spoľahlivý</text:span></text:p></draw:text-box></draw:frame><draw:frame draw:style-name="gr287" draw:text-style-name="P115" svg:width="4.522cm" svg:height="0.302cm" svg:x="0.529cm" svg:y="3.357cm"><draw:text-box><text:p text:style-name="P91"><text:span text:style-name="T93">Považované za nepravdivé alebo zavádzajúce</text:span></text:p></draw:text-box></draw:frame><draw:frame draw:style-name="gr288" draw:text-style-name="P115" svg:width="10.951cm" svg:height="0.503cm" svg:x="0.531cm" svg:y="5.191cm"><draw:text-box><text:p text:style-name="P91"><text:span text:style-name="T93">Predpokladá sa, že bol súčasťou pokusu cudzej krajiny alebo organizácie ovplyvniť váš názor.</text:span></text:p></draw:text-box></draw:frame><draw:frame draw:style-name="gr289" draw:text-style-name="P150" svg:width="2.521cm" svg:height="0.287cm" svg:x="6.273cm" svg:y="0.804cm"><draw:text-box><text:p><text:span text:style-name="T127">Niekoľkokrát týždenne</text:span></text:p></draw:text-box></draw:frame></draw:g>Pochybnosti o informáciách sú všeobecné, ale vnímané zahraničné zasahovanie je najvyššie na východnom krídle. </text:p>
        <text:p text:style-name="P23">Frekvencia expozície sa v rámci EÚ líši, ale krajiny, ktoré uvádzajú najčastejšiu expozíciu, tak zvyčajne robia pri všetkých troch položkách naraz. Pravidelné vystavenie obsahu pochybnej spoľahlivosti aspoň raz týždenne je najvyššie v pobaltských štátoch, Chorvátsku, Grécku a Rumunsku, kde sa pohybuje od približne 65 % do 72 %, a najnižšie vo Francúzsku (50 %), Nemecku (52 %), Holandsku (53 %) a Belgicku (54 %). Poradie je takmer rovnaké pre obsah, ktorý respondenti považovali za nepravdivý alebo zavádzajúci. </text:p>
        <text:p text:style-name="P23">Vnímané vystavenie zahraničnému zasahovaniu sa odlišuje. Tu sa objavuje jasný geografický model, keďže krajiny, ktoré uvádzajú najčastejšie vystavenie, sú krajiny na východnom okraji EÚ, ktoré sú najbližšie k Rusku. Aspoň raz týždenne sa 55 % respondentov v Estónsku, 54 % v Lotyšsku, 52 % v Litve, 50 % v Rumunsku a 49 % v Poľsku stretne s obsahom, o ktorom sa domnievajú, že môže byť súčasťou pokusu cudzej krajiny alebo organizácie ovplyvniť názor, v porovnaní s priemerom EÚ27 na úrovni 42 %. Najnižšia expozícia je v Holandsku a Belgicku (obe 35 %), vo Francúzsku (37 %) a v Nemecku (38 %). Rozdiel je ešte väčší, pokiaľ ide o opačnú odpoveď: približne jeden zo štyroch respondentov v Nemecku a Holandsku tvrdí, že sa s takýmto obsahom nikdy nestretol, v porovnaní s približne jedným z ôsmich respondentov v pobaltských štátoch. Viaceré krajiny, v ktorých sú všeobecné pochybnosti o informáciách vysoké, ako <text:soft-page-break/>napríklad Chorvátsko a Grécko, však uvádzajú oveľa nižšie vnímané vystavenie zahraničnému zasahovaniu (45 % a 44 %), čo naznačuje, že široký skepticizmus v súvislosti s online obsahom sa automaticky nepremieta do pocitu úmyselnej zahraničnej manipulácie. </text:p>
        <text:p text:style-name="P23"/>
        <text:p text:style-name="P55">Častá expozícia je spôsobená predovšetkým používaním sociálnych médií, a teda aj vekom. </text:p>
        <text:p text:style-name="P30">Spôsob rozdelenia tejto expozície sa riadi pomerne priamočiarou logikou: čím viac človek využíva sociálne médiá na to, aby bol informovaný, tým je pravdepodobnejšie, že sa stretne s obsahom, ktorý považuje za nespoľahlivý. Zďaleka najsilnejším faktorom je využívanie sociálnych médií na informovanie. Denní používatelia uvádzajú týždenné vystavenie obsahu s pochybnou spoľahlivosťou oveľa častejšie ako používatelia, ktorí ho nepoužívajú (63 % oproti 34 %), a tento rozdiel je ešte väčší v prípade vnímaného zahraničného zasahovania (48 % oproti 17 %, pričom 41 % používateľov, ktorí ho nepoužívajú, uviedlo, že sa s takýmto obsahom nikdy nestretli). Prítomný je aj vekový efekt, hoci je pravdepodobné, že bude čiastočne spojený s používaním sociálnych médií, keďže mladší ľudia sú najťažšími používateľmi týchto platforiem. Respondenti vo veku 15 až 24 rokov najčastejšie hlásia častú expozíciu, a to 71 % v prípade obsahu s pochybnou spoľahlivosťou a 53 % v prípade podozrenia na zahraničné zasahovanie, v porovnaní s 51 % respondentov vo veku 55 rokov a viac a 32 % respondentov vo veku nad 55 rokov. Toto je zrkadlový obraz modelu, ktorý je vnímaný ako znepokojujúci v súvislosti s rizikami, ktorým čelia deti, kde starší respondenti vystupovali. Ostatné premenné smerujú rovnakým smerom. Respondenti, ktorí nevykonávajú odbornú činnosť, pričom väčšina z nich je na dôchodku, patria medzi najmenej exponovaných (51 % a 32 %), zatiaľ čo pohlavie, vzdelanie a oblasť pobytu majú len malý rozdiel. </text:p>
        <text:p text:style-name="P23"/>
        <text:p text:style-name="P54">Európania sa rozchádzajú medzi kontrolou podozrivého obsahu a jeho jednoduchým ignorovaním </text:p>
        <text:p text:style-name="P31">Keď sa Európania stretnú s informáciami, o ktorých si myslia, že by mohli byť nepravdivé alebo zavádzajúce, rozdelia sa medzi dve veľmi odlišné reakcie s takmer rovnakou váhou. Tretia skontroluje informácie porovnaním s inými zdrojmi (33 %), zatiaľ čo takmer toľko ich jednoducho ignoruje (32 %). Overovanie je preto najčastejšou odpoveďou, ale len s úzkym rozpätím nad odstúpením. Ďalšie reakcie sú menej časté: 15 % nahlasuje obsah na platforme alebo webovej stránke a rovnaký podiel (15 %) o ňom diskutuje s priateľmi alebo rodinou. Veľmi málo respondentov tvrdí, že ho zdieľajú online (5 %), čo naznačuje, že aktívne šírenie obsahu, o ktorom sa predpokladá, že je nepravdivý, zostáva obmedzené.</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99">33</text:span></text:p></draw:text-box></draw:frame><draw:frame draw:style-name="gr90" draw:text-style-name="P93" svg:width="0.267cm" svg:height="0.309cm" svg:x="15.106cm" svg:y="2.77cm"><draw:text-box><text:p text:style-name="P91"><text:span text:style-name="T99">32</text:span></text:p></draw:text-box></draw:frame><draw:frame draw:style-name="gr88" draw:text-style-name="P93" svg:width="0.269cm" svg:height="0.309cm" svg:x="11.122cm" svg:y="3.895cm"><draw:text-box><text:p text:style-name="P91"><text:span text:style-name="T99">15</text:span></text:p></draw:text-box></draw:frame><draw:frame draw:style-name="gr88" draw:text-style-name="P93" svg:width="0.269cm" svg:height="0.309cm" svg:x="11.122cm" svg:y="5.015cm"><draw:text-box><text:p text:style-name="P91"><text:span text:style-name="T99">15</text:span></text:p></draw:text-box></draw:frame><draw:frame draw:style-name="gr252" draw:text-style-name="P93" svg:width="0.249cm" svg:height="0.309cm" svg:x="8.779cm" svg:y="6.146cm"><draw:text-box><text:p text:style-name="P91"><text:span text:style-name="T99">5</text:span></text:p></draw:text-box></draw:frame><draw:frame draw:style-name="gr267" draw:text-style-name="P93" svg:width="4.502cm" svg:height="0.309cm" svg:x="2.972cm" svg:y="1.6cm"><draw:text-box><text:p text:style-name="P91"><text:span text:style-name="T100">Skontrolujte to porovnaním s inými zdrojmi</text:span></text:p></draw:text-box></draw:frame><draw:frame draw:style-name="gr268" draw:text-style-name="P93" svg:width="1.281cm" svg:height="0.309cm" svg:x="6.313cm" svg:y="2.743cm"><draw:text-box><text:p text:style-name="P91"><text:span text:style-name="T100">Ignorovať to</text:span></text:p></draw:text-box></draw:frame><draw:frame draw:style-name="gr269" draw:text-style-name="P93" svg:width="4.7cm" svg:height="0.309cm" svg:x="3.542cm" svg:y="3.869cm"><draw:text-box><text:p text:style-name="P91"><text:span text:style-name="T100">Oznámte to platforme alebo webovej stránke</text:span></text:p></draw:text-box></draw:frame><draw:frame draw:style-name="gr270" draw:text-style-name="P93" svg:width="4.423cm" svg:height="0.309cm" svg:x="4.204cm" svg:y="5.029cm"><draw:text-box><text:p text:style-name="P91"><text:span text:style-name="T100">Porozprávajte sa o tom s rodinou priateľov</text:span></text:p></draw:text-box></draw:frame><draw:frame draw:style-name="gr271" draw:text-style-name="P93" svg:width="1.519cm" svg:height="0.309cm" svg:x="5.696cm" svg:y="6.172cm"><draw:text-box><text:p text:style-name="P91"><text:span text:style-name="T100">Zdieľať on-line</text:span></text:p></draw:text-box></draw:frame><draw:frame draw:style-name="gr272" draw:text-style-name="P149" svg:width="14.823cm" svg:height="1.013cm" svg:x="0.912cm" svg:y="0.295cm"><draw:text-box><text:p text:style-name="P91"><text:span text:style-name="T120">Q14 </text:span><text:span text:style-name="T119">Keď narazíte na informácie online, o ktorých si myslíte, že by mohli byť nepravdivé alebo zavádzajúce, čo zvyčajne robíte (môžete uviesť viac odpovedí) </text:span></text:p><text:p text:style-name="P91"><text:span text:style-name="T119"/></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Rovnováha medzi kontrolou a ignorovaním sa v jednotlivých krajinách značne líši </text:p>
        <text:p text:style-name="P23"/>
        <text:p text:style-name="P23">Zatiaľ čo kontrola a ignorovanie sú na úrovni EÚ takmer viazané, rovnováha medzi nimi sa v jednotlivých členských štátoch výrazne líši. Podiel, ktorý kontroluje informácie na základe iných zdrojov, je pomerne stabilný, ale podiel, ktorý ich jednoducho ignoruje, sa pohybuje od približne jedného z piatich do viac ako štyroch z desiatich. Overovanie jednoznačne prevláda v Estónsku (40 % kontrola v porovnaní s 22 % ignorovaním), ako aj v Poľsku, Rakúsku a Rumunsku, zatiaľ čo ignorovanie dominuje v Dánsku (41 % ignorovanie v porovnaní s 24 % kontrolou), Chorvátsku (44 % ignorovanie v porovnaní s 28 % kontrolou), Holandsku (42 % ignorovanie v porovnaní s 27 %) a Írsku (40 % ignorovanie v porovnaní s 27 % kontrolou). Sklon k nahlasovaniu obsahu platforme sa takisto líši, od približne 10 % vo Fínsku a Lotyšsku po viac ako 20 % v Portugalsku, na Cypre a v Rumunsku. </text:p>
        <text:p text:style-name="P23"/>
        <text:p text:style-name="P54">Európania uprednostňujú prísnejšie opatrenia založené na pravidlách pred miernejšími </text:p>
        <text:p text:style-name="P23">Na otázku, ktoré opatrenia by sa mali uprednostniť, aby sa znížil negatívny vplyv nepravdivých alebo zavádzajúcich informácií na internete, a aby si Európania mohli vybrať najviac dve, Európania uprednostňujú prísnejšie opatrenia založené na pravidlách. Štyri najčastejšie vybrané skupiny sú regulačnej povahy a úzko súvisia: prísnejšie sankcie proti nezákonnému online obsahu (44 %), prísnejšie pravidlá pre online platformy a platformy sociálnych médií (40 %), jasné označovanie obsahu vytvoreného alebo zmanipulovaného umelou inteligenciou (38 %) a minimálna veková hranica pre prístup k sociálnym médiám (37 %). Opatrenia, ktoré sa opierajú o posilnenie postavenia občanov, sú nižšie: 29 % respondentov si zvolilo viac vzdelávania a mediálnej gramotnosti a nezávislejšie overovanie faktov. Takmer nikto sa nedomnieva, že nie sú potrebné žiadne dodatočné opatrenia (3 %), čo poukazuje na takmer univerzálny dopyt po opatreniach. </text:p>
        <text:p text:style-name="P23"/>
        <text:p text:style-name="P24"/>
        <text:p text:style-name="P23"/>
        <text:p text:style-name="P54">Regulačné opatrenia vedú takmer vo všetkých členských štátoch </text:p>
        <text:p text:style-name="P23">V celej Európskej únii sa uprednostňujú regulačné opatrenia. Prísnejšie sankcie proti nezákonnému online obsahu a prísnejšie pravidlá pre online platformy a platformy sociálnych médií patria medzi najčastejšie zvolené opatrenia takmer v každom členskom štáte. Podpora prísnejších sankcií je najvyššia v Portugalsku (52 %), vo Francúzsku (50 %), ako aj v Španielsku a Rumunsku (v oboch prípadoch 49 %) a najnižšia v Lotyšsku (31 %). Opatrenia, ktoré sa opierajú o posilnenie postavenia občanov, konkrétne viac vzdelávania a mediálnej gramotnosti a nezávislejšie overovanie faktov, sú vo väčšine krajín na nižšej úrovni. Všade sa len malá menšina domnieva, že nie sú potrebné žiadne ďalšie opatrenia.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69">44</text:span></text:p></draw:text-box></draw:frame><draw:frame draw:style-name="gr6" draw:text-style-name="P93" svg:width="0.258cm" svg:height="0.309cm" svg:x="13.891cm" svg:y="-5.775cm"><draw:text-box><text:p text:style-name="P91"><text:span text:style-name="T70">40</text:span></text:p></draw:text-box></draw:frame><draw:frame draw:style-name="gr7" draw:text-style-name="P93" svg:width="0.251cm" svg:height="0.309cm" svg:x="13.559cm" svg:y="-4.98cm"><draw:text-box><text:p text:style-name="P91"><text:span text:style-name="T70">3</text:span></text:p></draw:text-box></draw:frame><draw:frame draw:style-name="gr8" draw:text-style-name="P93" svg:width="0.258cm" svg:height="0.309cm" svg:x="13.395cm" svg:y="-4.2cm"><draw:text-box><text:p text:style-name="P91"><text:span text:style-name="T70">37</text:span></text:p></draw:text-box></draw:frame><draw:frame draw:style-name="gr9" draw:text-style-name="P93" svg:width="0.251cm" svg:height="0.309cm" svg:x="12.072cm" svg:y="-3.405cm"><draw:text-box><text:p text:style-name="P91"><text:span text:style-name="T70">2</text:span></text:p></draw:text-box></draw:frame><draw:frame draw:style-name="gr10" draw:text-style-name="P93" svg:width="0.251cm" svg:height="0.309cm" svg:x="12.072cm" svg:y="-2.611cm"><draw:text-box><text:p text:style-name="P91"><text:span text:style-name="T70">2</text:span></text:p></draw:text-box></draw:frame><draw:frame draw:style-name="gr11" draw:text-style-name="P93" svg:width="0.251cm" svg:height="0.309cm" svg:x="7.772cm" svg:y="-1.817cm"><draw:text-box><text:p text:style-name="P91"><text:span text:style-name="T70">3</text:span></text:p></draw:text-box></draw:frame><draw:frame draw:style-name="gr12" draw:text-style-name="P93" svg:width="0.251cm" svg:height="0.309cm" svg:x="7.772cm" svg:y="-1.036cm"><draw:text-box><text:p text:style-name="P91"><text:span text:style-name="T70">3</text:span></text:p></draw:text-box></draw:frame><draw:frame draw:style-name="gr13" draw:text-style-name="P92" svg:width="5.499cm" svg:height="0.313cm" svg:x="2.068cm" svg:y="-6.56cm"><draw:text-box><text:p text:style-name="P91"><text:span text:style-name="T71">Prísnejšie sankcie proti nezákonnému online obsahu</text:span></text:p></draw:text-box></draw:frame><draw:frame draw:style-name="gr14" draw:text-style-name="P93" svg:width="7.1cm" svg:height="0.309cm" svg:x="1.651cm" svg:y="-5.775cm"><draw:text-box><text:p text:style-name="P91"><text:span text:style-name="T72">Prísnejšie pravidlá pre online platformy a platformy sociálnych médií</text:span></text:p></draw:text-box></draw:frame><draw:frame draw:style-name="gr15" draw:text-style-name="P93" svg:width="8.905cm" svg:height="0.309cm" svg:x="1.387cm" svg:y="-4.98cm"><draw:text-box><text:p text:style-name="P91"><text:span text:style-name="T72">Jasné označovanie obsahu vytvoreného alebo zmanipulovaného umelou inteligenciou</text:span></text:p></draw:text-box></draw:frame><draw:frame draw:style-name="gr16" draw:text-style-name="P93" svg:width="5.815cm" svg:height="0.309cm" svg:x="1.842cm" svg:y="-4.186cm"><draw:text-box><text:p text:style-name="P91"><text:span text:style-name="T72">Minimálny vekový limit pre prístup k sociálnym médiám</text:span></text:p></draw:text-box></draw:frame><draw:frame draw:style-name="gr17" draw:text-style-name="P93" svg:width="5.647cm" svg:height="0.309cm" svg:x="2.21cm" svg:y="-3.405cm"><draw:text-box><text:p text:style-name="P91"><text:span text:style-name="T72">Viac vzdelávania a mediálnej gramotnosti pre občanov</text:span></text:p></draw:text-box></draw:frame><draw:frame draw:style-name="gr18" draw:text-style-name="P93" svg:width="5.143cm" svg:height="0.309cm" svg:x="1.9cm" svg:y="-2.611cm"><draw:text-box><text:p text:style-name="P91"><text:span text:style-name="T72">Nezávislejšie overovanie faktov o online obsahu</text:span></text:p></draw:text-box></draw:frame><draw:frame draw:style-name="gr19" draw:text-style-name="P93" svg:width="4.636cm" svg:height="0.309cm" svg:x="3.316cm" svg:y="-1.828cm"><draw:text-box><text:p text:style-name="P91"><text:span text:style-name="T72">Nie sú potrebné žiadne dodatočné opatrenia</text:span></text:p></draw:text-box></draw:frame><draw:frame draw:style-name="gr20" draw:text-style-name="P93" svg:width="1.214cm" svg:height="0.309cm" svg:x="5.768cm" svg:y="-1.036cm"><draw:text-box><text:p text:style-name="P91"><text:span text:style-name="T72">Neviem</text:span></text:p></draw:text-box></draw:frame><draw:frame draw:style-name="gr21" draw:text-style-name="P94" svg:width="14.87cm" svg:height="0.687cm" svg:x="0.027cm" svg:y="-7.751cm"><draw:text-box><text:p text:style-name="P91"><text:span text:style-name="T73">Q15 </text:span><text:span text:style-name="T74">Ktoré z nasledujúcich opatrení, ak existujú, by sa mali uprednostniť na zníženie negatívneho vplyvu nepravdivých alebo zavádzajúcich informácií online ? </text:span><text:span text:style-name="T75">(môžete uviesť viac odpovedí, maximálne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Riziká, ktorým deti čelia na internete a ich ochrana <text:bookmark-end text:name="__RefHeading___Toc4054_3967327191"/></text:h>
        <text:p text:style-name="P23">Rozsiahle a intenzívne znepokojenie nad rizikami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2">3</text:span></text:p></draw:text-box></draw:frame><draw:frame draw:style-name="gr250" draw:text-style-name="P93" svg:width="0.271cm" svg:height="0.309cm" svg:x="3.416cm" svg:y="15.232cm"><draw:text-box><text:p text:style-name="P91"><text:span text:style-name="T126">41</text:span></text:p></draw:text-box></draw:frame><draw:frame draw:style-name="gr249" draw:text-style-name="P115" svg:width="0.248cm" svg:height="0.302cm" svg:x="3.199cm" svg:y="16.152cm"><draw:text-box><text:p text:style-name="P91"><text:span text:style-name="T92">3</text:span></text:p></draw:text-box></draw:frame><draw:frame draw:style-name="gr72" draw:text-style-name="P115" svg:width="0.269cm" svg:height="0.302cm" svg:x="2.912cm" svg:y="17.073cm"><draw:text-box><text:p text:style-name="P91"><text:span text:style-name="T92">34</text:span></text:p></draw:text-box></draw:frame><draw:frame draw:style-name="gr74" draw:text-style-name="P115" svg:width="0.267cm" svg:height="0.302cm" svg:x="2.769cm" svg:y="17.988cm"><draw:text-box><text:p text:style-name="P91"><text:span text:style-name="T92">32</text:span></text:p></draw:text-box></draw:frame><draw:frame draw:style-name="gr249" draw:text-style-name="P115" svg:width="0.248cm" svg:height="0.302cm" svg:x="2.481cm" svg:y="18.922cm"><draw:text-box><text:p text:style-name="P91"><text:span text:style-name="T92">2</text:span></text:p></draw:text-box></draw:frame><draw:frame draw:style-name="gr251" draw:text-style-name="P115" svg:width="0.271cm" svg:height="0.302cm" svg:x="8.38cm" svg:y="14.318cm"><draw:text-box><text:p text:style-name="P91"><text:span text:style-name="T92">32</text:span></text:p></draw:text-box></draw:frame><draw:frame draw:style-name="gr252" draw:text-style-name="P93" svg:width="0.249cm" svg:height="0.309cm" svg:x="8.45cm" svg:y="15.232cm"><draw:text-box><text:p text:style-name="P91"><text:span text:style-name="T126">2</text:span></text:p></draw:text-box></draw:frame><draw:frame draw:style-name="gr74" draw:text-style-name="P115" svg:width="0.267cm" svg:height="0.302cm" svg:x="8.163cm" svg:y="16.152cm"><draw:text-box><text:p text:style-name="P91"><text:span text:style-name="T92">31</text:span></text:p></draw:text-box></draw:frame><draw:frame draw:style-name="gr251" draw:text-style-name="P115" svg:width="0.271cm" svg:height="0.302cm" svg:x="7.875cm" svg:y="17.073cm"><draw:text-box><text:p text:style-name="P91"><text:span text:style-name="T92">35</text:span></text:p></draw:text-box></draw:frame><draw:frame draw:style-name="gr72" draw:text-style-name="P115" svg:width="0.269cm" svg:height="0.302cm" svg:x="7.373cm" svg:y="17.988cm"><draw:text-box><text:p text:style-name="P91"><text:span text:style-name="T92">32</text:span></text:p></draw:text-box></draw:frame><draw:frame draw:style-name="gr74" draw:text-style-name="P115" svg:width="0.267cm" svg:height="0.302cm" svg:x="6.796cm" svg:y="18.922cm"><draw:text-box><text:p text:style-name="P91"><text:span text:style-name="T92">32</text:span></text:p></draw:text-box></draw:frame><draw:frame draw:style-name="gr72" draw:text-style-name="P115" svg:width="0.269cm" svg:height="0.302cm" svg:x="11.759cm" svg:y="14.318cm"><draw:text-box><text:p text:style-name="P91"><text:span text:style-name="T92">15</text:span></text:p></draw:text-box></draw:frame><draw:frame draw:style-name="gr250" draw:text-style-name="P93" svg:width="0.271cm" svg:height="0.309cm" svg:x="11.615cm" svg:y="15.232cm"><draw:text-box><text:p text:style-name="P91"><text:span text:style-name="T126">15</text:span></text:p></draw:text-box></draw:frame><draw:frame draw:style-name="gr251" draw:text-style-name="P115" svg:width="0.271cm" svg:height="0.302cm" svg:x="11.541cm" svg:y="16.152cm"><draw:text-box><text:p text:style-name="P91"><text:span text:style-name="T92">16</text:span></text:p></draw:text-box></draw:frame><draw:frame draw:style-name="gr251" draw:text-style-name="P115" svg:width="0.271cm" svg:height="0.302cm" svg:x="11.541cm" svg:y="17.073cm"><draw:text-box><text:p text:style-name="P91"><text:span text:style-name="T92">16</text:span></text:p></draw:text-box></draw:frame><draw:frame draw:style-name="gr74" draw:text-style-name="P115" svg:width="0.267cm" svg:height="0.302cm" svg:x="11.114cm" svg:y="17.988cm"><draw:text-box><text:p text:style-name="P91"><text:span text:style-name="T92">20</text:span></text:p></draw:text-box></draw:frame><draw:frame draw:style-name="gr74" draw:text-style-name="P115" svg:width="0.267cm" svg:height="0.302cm" svg:x="10.68cm" svg:y="18.922cm"><draw:text-box><text:p text:style-name="P91"><text:span text:style-name="T92">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2">11</text:span></text:p></draw:text-box></draw:frame><draw:frame draw:style-name="gr249" draw:text-style-name="P115" svg:width="0.248cm" svg:height="0.302cm" svg:x="14.469cm" svg:y="14.33cm"><draw:text-box><text:p text:style-name="P91"><text:span text:style-name="T92">6</text:span></text:p></draw:text-box></draw:frame><draw:frame draw:style-name="gr252" draw:text-style-name="P93" svg:width="0.249cm" svg:height="0.309cm" svg:x="14.469cm" svg:y="15.232cm"><draw:text-box><text:p text:style-name="P91"><text:span text:style-name="T126">6</text:span></text:p></draw:text-box></draw:frame><draw:frame draw:style-name="gr140" draw:text-style-name="P115" svg:width="0.244cm" svg:height="0.302cm" svg:x="14.483cm" svg:y="16.152cm"><draw:text-box><text:p text:style-name="P91"><text:span text:style-name="T92">6</text:span></text:p></draw:text-box></draw:frame><draw:frame draw:style-name="gr140" draw:text-style-name="P115" svg:width="0.244cm" svg:height="0.302cm" svg:x="14.483cm" svg:y="17.073cm"><draw:text-box><text:p text:style-name="P91"><text:span text:style-name="T92">6</text:span></text:p></draw:text-box></draw:frame><draw:frame draw:style-name="gr249" draw:text-style-name="P115" svg:width="0.248cm" svg:height="0.302cm" svg:x="14.409cm" svg:y="17.988cm"><draw:text-box><text:p text:style-name="P91"><text:span text:style-name="T92">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2">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1.932cm" svg:height="0.302cm" svg:x="3.266cm" svg:y="13.462cm"><draw:text-box><text:p text:style-name="P91"><text:span text:style-name="T96">Veľmi znepokojená</text:span></text:p></draw:text-box></draw:frame><draw:polygon draw:style-name="gr83" draw:text-style-name="P135" svg:width="0.142cm" svg:height="0.129cm" svg:x="10.472cm" svg:y="13.515cm" svg:viewBox="0 0 143 130" draw:points="0,130 143,130 143,0 0,0"><text:p/></draw:polygon><draw:frame draw:style-name="gr257" draw:text-style-name="P115" svg:width="2.303cm" svg:height="0.302cm" svg:x="8.142cm" svg:y="13.462cm"><draw:text-box><text:p text:style-name="P91"><text:span text:style-name="T115">Nie veľmi znepokojený</text:span></text:p></draw:text-box></draw:frame><draw:polygon draw:style-name="gr85" draw:text-style-name="P136" svg:width="0.129cm" svg:height="0.129cm" svg:x="13.066cm" svg:y="13.515cm" svg:viewBox="0 0 130 130" draw:points="0,130 130,130 130,0 0,0"><text:p/></draw:polygon><draw:frame draw:style-name="gr258" draw:text-style-name="P115" svg:width="2.054cm" svg:height="0.302cm" svg:x="10.675cm" svg:y="13.462cm"><draw:text-box><text:p text:style-name="P91"><text:span text:style-name="T97">Vôbec sa to netýka</text:span></text:p></draw:text-box></draw:frame><draw:frame draw:style-name="gr259" draw:text-style-name="P115" svg:width="1.214cm" svg:height="0.302cm" svg:x="13.266cm" svg:y="13.462cm"><draw:text-box><text:p text:style-name="P91"><text:span text:style-name="T98">dňa t vedieť</text:span></text:p></draw:text-box></draw:frame><draw:frame draw:style-name="gr143" draw:text-style-name="P121" svg:width="0.743cm" svg:height="0.479cm" svg:x="0.116cm" svg:y="13.318cm"><draw:text-box><text:p/></draw:text-box></draw:frame><draw:frame draw:style-name="gr260" draw:text-style-name="P115" svg:width="3.687cm" svg:height="0.302cm" svg:x="0.633cm" svg:y="13.917cm"><draw:text-box><text:p text:style-name="P91"><text:span text:style-name="T93">Kyberšikanovanie alebo obťažovanie</text:span></text:p></draw:text-box></draw:frame><draw:frame draw:style-name="gr261" draw:text-style-name="P115" svg:width="4.786cm" svg:height="0.302cm" svg:x="0.642cm" svg:y="14.835cm"><draw:text-box><text:p text:style-name="P91"><text:span text:style-name="T93">Online grooming alebo sexuálne vykorisťovanie</text:span></text:p></draw:text-box></draw:frame><draw:frame draw:style-name="gr262" draw:text-style-name="P115" svg:width="13.456cm" svg:height="0.302cm" svg:x="0.636cm" svg:y="15.766cm"><draw:text-box><text:p text:style-name="P91"><text:span text:style-name="T93">Vystavenie škodlivému obsahu (napr. násiliu, sebapoškodzovaniu, extrémizmu, škodlivému zdraviu alebo kozmetickému poradenstvu)</text:span></text:p></draw:text-box></draw:frame><draw:frame draw:style-name="gr263" draw:text-style-name="P115" svg:width="8.773cm" svg:height="0.302cm" svg:x="0.656cm" svg:y="16.683cm"><draw:text-box><text:p text:style-name="P91"><text:span text:style-name="T93">Riziká v oblasti ochrany osobných </text:span><text:span text:style-name="T93">údajov (napr. zhromažďovanie osobných údajov detí)</text:span></text:p></draw:text-box></draw:frame><draw:frame draw:style-name="gr264" draw:text-style-name="P115" svg:width="3.223cm" svg:height="0.302cm" svg:x="0.642cm" svg:y="17.615cm"><draw:text-box><text:p text:style-name="P91"><text:span text:style-name="T93">Nábor na nezákonnú činnosť</text:span></text:p></draw:text-box></draw:frame><draw:frame draw:style-name="gr265" draw:text-style-name="P93" svg:width="1.714cm" svg:height="0.309cm" svg:x="0.649cm" svg:y="18.53cm"><draw:text-box><text:p text:style-name="P91"><text:span text:style-name="T100">Návykový dizajn</text:span></text:p></draw:text-box></draw:frame><draw:frame draw:style-name="gr144" draw:text-style-name="P143" svg:width="10.933cm" svg:height="0.586cm" svg:x="0.305cm" svg:y="12.815cm"><draw:text-box><text:p text:style-name="P91"><text:span text:style-name="T107">Otázka č. 11:</text:span><text:span text:style-name="T108"> Ako vás znepokojujú tieto riziká, ktorým deti čelia na sociálnych médiách </text:span></text:p></draw:text-box></draw:frame><draw:frame draw:style-name="gr266" draw:text-style-name="P137" svg:width="2.966cm" svg:height="0.302cm" svg:x="5.471cm" svg:y="13.506cm"><draw:text-box><text:p text:style-name="P91"><text:span text:style-name="T116">Do určitej miery znepokojená</text:span></text:p></draw:text-box></draw:frame></draw:g>Z výsledkov vyplýva, že veľmi veľká časť Európanov je znepokojená rôznymi rizikami, ktorým môžu deti čeliť na sociálnych médiách. V prípade každého z testovaných rizík takmer sedem z desiatich respondentov uviedlo, že sa ich to týka, a namerané úrovne sú celkovo pomerne blízko seba. Obavy sú najvyššie v prípade kybernetického šikanovania alebo obťažovania (71 %) a online groomingu alebo sexuálneho vykorisťovania (70 %), po ktorých nasleduje vystavenie škodlivému obsahu, ako je násilie, sebapoškodzovanie alebo extrémizmus (69 %) a riziká v oblasti ochrany osobných údajov (69 %). V prípade náboru na nezákonné činnosti (64 %) a návykového dizajnu platforiem (60 %) je o niečo nižšia, hoci sa s ňou stále stotožňuje jasná väčšina. Pozoruhodná je aj intenzita tohto problému. Podiel respondentov, ktorí tvrdia, že sú "veľmi znepokojení", a nie len "trochu znepokojení", je značný. Takmer štyria z desiatich Európanov sú veľmi znepokojení online groomingom alebo sexuálnym vykorisťovaním (41 %), kyberšikanovaním alebo obťažovaním (39 %) a vystavením škodlivému obsahu (38 %). Tento podiel je o niečo nižší v prípade rizík v oblasti ochrany osobných údajov (34 %), náboru na nezákonné činnosti (32 %) a návykového dizajnu (28 %), ale v absolútnom vyjadrení zostáva vysoký. Stojí za to zdôrazniť, že táto otázka bola položená všetkým Európanom, a nielen rodičom, čo ešte viac zaráža rozsah obáv. Napokon len 6 % až 7 % respondentov odpovedalo „neviem“ o akomkoľvek danom riziku, čo dokazuje, že Európania sú schopní pohotovo sa k týmto otázkam postaviť. </text:p>
        <text:p text:style-name="P23"/>
        <text:p text:style-name="P54">Väčšina sa týka každého členského štátu EÚ </text:p>
        <text:p text:style-name="P23">V každom členskom štáte je väčšina respondentov znepokojená každým testovaným rizikom. Dokonca aj v krajinách s najnižšími obavami, ako sú Belgicko, Nemecko, Francúzsko, Maďarsko a Rakúsko, sa približne šesť z desiatich respondentov obáva každého rizika. Žiadna národná verejnosť preto nevyniká ako všeobecne nezaujatá a rozdiely pozorované medzi krajinami sú predovšetkým rozdiely v stupni. Obavy sú vyššie v mnohých južných a východných členských štátoch, z ktorých väčšina sú menšie krajiny. Pokiaľ ide o vystavenie škodlivému obsahu, podiel dotknutých respondentov sa pohybuje od 63 % v Holandsku a 64 % v Nemecku a Belgicku po 0 % v Írsku a 1 % v Portugalsku, pričom na Malte a Cypre dosahuje takmer 0 %. Porovnateľné rozpätie sa zistilo v prípade online groomingu alebo sexuálneho vykorisťovania, a to od 64 % v Holandsku po viac ako 90 % na Cypre, a v prípade kybernetického šikanovania alebo obťažovania, čo je najrozšírenejší spoločný problém zo všetkých, ktorý sa pohybuje od <text:soft-page-break/>64 % v Nemecku po 95 % na Malte. Niektoré krajiny vystupujú v súvislosti so špecifickými rizikami: Napríklad obavy z náboru na nezákonné činnosti dosahujú 72 % v Rumunsku a na Slovensku, čo je výrazne nad priemerom EÚ27 na úrovni 64 %. V rámci šiestich rizík majú vnútroštátne úrovne obáv tendenciu ísť ruka v ruke: ak sa respondenti viac obávajú jedného rizika, zvyčajne sa viac obávajú aj ostatných rizík. Portugalsko, Estónsko, Írsko a <text:span text:style-name="T13">Litva </text:span>sú nad priemerom EÚ27 pri všetkých šiestich rizikách, zatiaľ čo Francúzsko, Nemecko, Belgicko a Maďarsko sú pod priemerom EÚ27 pri každom z nich. Najjasnejšou výnimkou je návykový dizajn, ktorý ukazuje najväčšie rozdiely medzi krajinami, od 50 % vo Francúzsku a 52 % vo Švédsku po 90 % na Malte. Francúzsko a Švédsko sú výrazne menej znepokojené týmto rizikom ako ostatné krajiny, zatiaľ čo Slovinsko je pod priemerom EÚ27, pokiaľ ide o väčšinu rizík, ale nad priemerom EÚ27, pokiaľ ide o návykový dizajn. Zdá sa teda, že obavy zo zistených nebezpečenstiev na internete, ako je grooming alebo kybernetické šikanovanie, sú v celej Únii rovnomernejšie než obavy zo spôsobu, akým sú platformy navrhnuté tak, aby upútali pozornosť detí. </text:p>
        <text:p text:style-name="P23"/>
        <text:p text:style-name="P54">Vek, oveľa viac ako pohlavie, vyvoláva obavy, pričom osoby nad 55 rokov sú najviac znepokojené </text:p>
        <text:p text:style-name="P32">Obavy z rizík, ktorým deti čelia na internete, sú mierne vyššie u žien ako u mužov, hoci rozdiel zostáva mierny. <text:span text:style-name="T15">V</text:span> porovnaní s mužmi sú ženy o niečo viac znepokojené online groomingom alebo sexuálnym vykorisťovaním (72 % oproti 6 %) a vystavením škodlivému obsahu (70 % oproti 6 %) s porovnateľnými medzerami v porovnaní s ostatnými rizikami. Najvýraznejší rozdiel sa týka veku. Respondenti vo veku 55 rokov a viac sú znepokojení výrazne viac ako mladší, a to platí pre každé testované riziko. Napríklad 75 % osôb vo veku 55 rokov a viac sa obáva vystavenia škodlivému obsahu, 76 % o online groomingu a kyberšikanovaní a 75 % o rizikách v oblasti ochrany osobných údajov v porovnaní so 62 %, 64 %, 65 % a 62 % osôb vo veku 25 až 39 rokov. Ostatné vekové skupiny sú si navzájom dosť blízke. Je pozoruhodné, že osoby vo veku 25 až 39 rokov sú v skutočnosti najmenej dotknutou skupinou, hoci táto veková skupina pravdepodobne zahŕňa vysoký podiel rodičov malých detí. Podľa povolania sú najviac dotknutí respondenti, ktorí nevykonávajú odbornú činnosť, a to približne 75 % v prípade väčšiny rizík. Tento výsledok je pravdepodobne čiastočne zmätený vekom, pretože táto skupina je z veľkej časti tvorená staršími dôchodcami. Zloženie domácnosti smeruje rovnakým smerom. Respondenti bez detí mladších ako 15 rokov sú viac znepokojení (72 % až 74 % v prípade väčšiny rizík) ako tí, ktorí žijú s tromi alebo viacerými deťmi (približne 60 %). Aj v tomto prípade je rozdiel aspoň čiastočne spojený s vekovým účinkom, keďže u starších respondentov je menšia pravdepodobnosť, že budú mať malé deti žijúce doma. </text:p>
        <text:p text:style-name="P23"/>
        <text:p text:style-name="P54">Jasná väčšina chce záväzné pravidlá na úrovni EÚ na ochranu detí online </text:p>
        <text:p text:style-name="P23"/>
        <text:p text:style-name="P23">Na otázku, aké opatrenia by mala EÚ prijať na posilnenie ochrany detí online, Európania jednoznačne uprednostňujú záväzné pravidlá na úrovni EÚ. Dve možnosti, ktoré zahŕňajú pravidlá platné v celej EÚ, si vybralo kombinovaných 63 % respondentov: 36 % by malo EÚ prijať pravidlá, ktoré by poskytovateľom sociálnych médií bránili ponúkať svoje služby deťom do určitého veku, a ďalších 27 % by od poskytovateľov vyžadovalo, aby oddialili prístup detí k určitým nebezpečným platformám do určitého veku. Oveľa menej respondentov sa obracia na iné prístupy: 15 % by uprednostnilo posilnenie zdrojov vyčlenených na presadzovanie práva a len 13 % by ponechalo túto záležitosť na rodičov a školy bez dodatočných opatrení na úrovni EÚ. </text:p>
        <text:p text:style-name="P23">Len 4 % sa domnievajú, že nie sú potrebné žiadne ďalšie opatrenia, a 5 % sa nevyjadrilo.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18">4 %</text:span></text:p></draw:text-box></draw:frame><draw:frame draw:style-name="gr117" draw:text-style-name="P119" svg:width="0.743cm" svg:height="0.479cm" svg:x="0.025cm" svg:y="1.251cm"><draw:text-box><text:p/></draw:text-box></draw:frame><draw:frame draw:style-name="gr241" draw:text-style-name="P143" svg:width="14.881cm" svg:height="1.751cm" svg:x="0.037cm" svg:y="0.002cm"><draw:text-box><text:p text:style-name="P91"><text:span text:style-name="T119">Otázka</text:span><text:span text:style-name="T120"> č. 12</text:span> <text:span text:style-name="T119">V akte o digitálnych službách sa vyžaduje, aby online platformy lepšie chránili deti pred škodami, ktoré by mohli vyplynúť napríklad z kybernetického šikanovania, groomingu, vystavenia násilnému/extrémistickému materiálu, návykového dizajnu alebo tzv. králičích dier. Ktoré z týchto opatrení by podľa vás mala EÚ prijať v záujme ďalšieho posilnenia ochrany detí na internete? </text:span></text:p></draw:text-box></draw:frame><draw:frame draw:style-name="gr242" draw:text-style-name="P143" svg:width="2.197cm" svg:height="1.031cm" svg:x="4.447cm" svg:y="1.258cm"><draw:text-box><text:p text:style-name="P91"><text:span text:style-name="T118">Nie sú potrebné žiadne ďalšie opatrenia</text:span></text:p></draw:text-box></draw:frame><draw:frame draw:style-name="gr242" draw:text-style-name="P143" svg:width="1.678cm" svg:height="0.772cm" svg:x="7.04cm" svg:y="1.231cm"><draw:text-box><text:p text:style-name="P91"><text:span text:style-name="T121">Neviem 5 %</text:span></text:p></draw:text-box></draw:frame><draw:frame draw:style-name="gr243" draw:text-style-name="P143" svg:width="3.758cm" svg:height="1.29cm" svg:x="1.912cm" svg:y="2.193cm"><draw:text-box><text:p text:style-name="P91"><text:span text:style-name="T122">Riadenie bezpečnosti detí na internete nechajte na rodičoch a školách bez dodatočných opatrení na úrovni EÚ 13 %</text:span></text:p></draw:text-box></draw:frame><draw:frame draw:style-name="gr243" draw:text-style-name="P143" svg:width="3.83cm" svg:height="1.29cm" svg:x="9.534cm" svg:y="2.35cm"><draw:text-box><text:p text:style-name="P91"><text:span text:style-name="T123">Prijať pravidlá na úrovni EÚ, ktoré zakazujú poskytovateľom sociálnych médií ponúkať svoje služby deťom do určitého veku 36 %</text:span></text:p></draw:text-box></draw:frame><draw:frame draw:style-name="gr244" draw:text-style-name="P145" svg:width="2.781cm" svg:height="1.031cm" svg:x="2.186cm" svg:y="5.107cm"><draw:text-box><text:p text:style-name="P144"><text:span text:style-name="T124">Posilniť zdroje pridelené na presadzovanie práva 15 %</text:span></text:p></draw:text-box></draw:frame><draw:frame draw:style-name="gr245" draw:text-style-name="P147" svg:width="4.705cm" svg:height="1.549cm" svg:x="9.021cm" svg:y="6.44cm"><draw:text-box><text:p text:style-name="P146"><text:span text:style-name="T125">Prijať pravidlá na úrovni EÚ, ktorými sa poskytovateľom sociálnych médií uloží povinnosť odložiť poskytovanie prístupu k určitým nebezpečným sociálnym médiám deťom mladším ako určitý vek 27 rokov</text:span></text:p></draw:text-box></draw:frame></draw:g></text:p>
        <text:p text:style-name="P54">Podpora pravidiel EÚ je spoločná všade, s výraznejšími rozdielmi v priamom zákaze </text:p>
        <text:p text:style-name="P23">Pravidlá na úrovni EÚ sa uprednostňujú väčšinou v každom členskom štáte. Obe možnosti, ktoré zahŕňajú pravidlá platné v celej EÚ, celkovo podporuje aspoň väčšina, a to od 54 % v Rakúsku po približne 70 % alebo viac v niekoľkých južných a východných krajinách, ako je Grécko (74 %), ako aj Portugalsko a Rumunsko (obe 72 %). Podpora opatrení EÚ na ochranu detí online je preto v celej Európskej únii vo všeobecnosti konsenzuálna. Rozdiely sú však výraznejšie, pokiaľ ide o možnosť úplného zákazu, t. j. pravidiel EÚ, ktoré bránia poskytovateľom sociálnych médií ponúkať svoje služby deťom do určitého veku. Táto možnosť sa pohybuje od 27 % v Rakúsku a 28 % v Nemecku po 44 % v Írsku, Portugalsku, Rumunsku, na Slovensku a v Bulharsku a až po 49 % v Grécku. V kontraste sa odráža rozdiel v uprednostňovanom nástroji, a nie v celkovej úrovni podpory. V niektorých krajinách sa názory prikláňajú k priamemu zákazu, ako napríklad v Grécku (49 % oproti 25 % v prípade oneskoreného prístupu), Írsku (44 % oproti 19 %) a Bulharsku (44 % oproti 23 %). V iných členských štátoch uprednostňuje odstupňovanejší prístup založený na oneskorení prístupu, ako napríklad v Estónsku (41 % v prípade oneskorenia oproti 30 % v prípade zákazu) a Slovinsku (39 % v prípade oneskorenia oproti 30 %). </text:p>
        <text:p text:style-name="P23"/>
        <text:p text:style-name="P54">Podpora úplného zákazu rastie s vekom a medzi tými, ktorí sú od sociálnych médií najviac vzdialení </text:p>
        <text:p text:style-name="P31">Podpora pravidiel na úrovni EÚ je stabilná vo všetkých sociálnych skupinách, pričom takmer vo všetkých z nich sa pohybuje od 56 % do 69 %, čo na individuálnej úrovni potvrdzuje konsenzus, ktorý sa už medzi krajinami dosiahol. Rovnako ako v prípade krajín sa rozdiely objavujú pri výbere nástroja a predovšetkým pri podpore úplného zákazu. Táto podpora sa s vekom neustále zvyšuje, a to z 29 % medzi respondentmi vo veku 15 až 24 rokov na 43 % medzi respondentmi vo veku 55 rokov a viac. Starší respondenti majú takisto menšiu tendenciu nechať záležitosť na rodičov a školy (11 % v porovnaní s 18 % najmladších). Najvýraznejší kontrast sa však týka používania sociálnych médií: používatelia, ktorí nie sú používateľmi, najviac podporujú úplný zákaz (46 %) a je najmenej pravdepodobné, že ho ponechajú rodičom a školám (6 %), zatiaľ čo čím viac človek používa sociálne médiá na informovanie, tým viac sa prikláňa k oneskorenému prístupu, a nie k zákazu. Prítomnosť detí posilňuje vekový vzor. Respondenti bez detí mladších ako 15 rokov podporujú úplný zákaz (39 %) viac ako tí, ktorí žijú s tromi alebo viacerými deťmi (29 %), ktorí sa prikláňajú o niečo viac k oneskorenému prístupu. Naproti tomu pohlavie, vzdelanie a oblasť bydliska majú malý rozdiel. </text:p>
        <text:h text:style-name="P17" text:outline-level="1"><text:bookmark-start text:name="__RefHeading___Toc4056_3967327191"/>2. Vnímanie demokracie a právneho štátu <text:bookmark-end text:name="__RefHeading___Toc4056_3967327191"/></text:h>
        <text:h text:style-name="P19" text:outline-level="2"><text:bookmark-start text:name="__RefHeading___Toc4058_3967327191"/>2.1 Identifikácia pilierov demokracie <text:bookmark-end text:name="__RefHeading___Toc4058_3967327191"/></text:h>
        <text:p text:style-name="P54">Pokiaľ ide o identifikáciu pilierov demokracie v EÚ, sloboda prejavu je na prvom mieste </text:p>
        <text:p text:style-name="P54"/>
        <text:p text:style-name="P31">Takmer tretina Európanov považuje slobodu prejavu (34 %) za najdôležitejší prvok demokratickej spoločnosti, po ktorej nasledujú slobodné a spravodlivé voľby (32 %) a dodržiavanie zásad právneho štátu a ochrana základných práv (31 %).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99">34</text:span></text:p></draw:text-box></draw:frame><draw:frame draw:style-name="gr72" draw:text-style-name="P115" svg:width="0.269cm" svg:height="0.302cm" svg:x="14.092cm" svg:y="9.292cm"><draw:text-box><text:p text:style-name="P91"><text:span text:style-name="T96">32</text:span></text:p></draw:text-box></draw:frame><draw:frame draw:style-name="gr74" draw:text-style-name="P115" svg:width="0.267cm" svg:height="0.302cm" svg:x="13.887cm" svg:y="9.756cm"><draw:text-box><text:p text:style-name="P91"><text:span text:style-name="T96">31</text:span></text:p></draw:text-box></draw:frame><draw:frame draw:style-name="gr140" draw:text-style-name="P115" svg:width="0.244cm" svg:height="0.302cm" svg:x="13.284cm" svg:y="10.222cm"><draw:text-box><text:p text:style-name="P91"><text:span text:style-name="T96">2</text:span></text:p></draw:text-box></draw:frame><draw:frame draw:style-name="gr72" draw:text-style-name="P115" svg:width="0.269cm" svg:height="0.302cm" svg:x="12.878cm" svg:y="10.677cm"><draw:text-box><text:p text:style-name="P91"><text:span text:style-name="T96">26</text:span></text:p></draw:text-box></draw:frame><draw:frame draw:style-name="gr72" draw:text-style-name="P115" svg:width="0.269cm" svg:height="0.302cm" svg:x="12.878cm" svg:y="11.143cm"><draw:text-box><text:p text:style-name="P91"><text:span text:style-name="T96">26</text:span></text:p></draw:text-box></draw:frame><draw:frame draw:style-name="gr72" draw:text-style-name="P115" svg:width="0.269cm" svg:height="0.302cm" svg:x="12.07cm" svg:y="11.607cm"><draw:text-box><text:p text:style-name="P91"><text:span text:style-name="T96">22</text:span></text:p></draw:text-box></draw:frame><draw:frame draw:style-name="gr88" draw:text-style-name="P93" svg:width="0.269cm" svg:height="0.309cm" svg:x="11.869cm" svg:y="12.07cm"><draw:text-box><text:p text:style-name="P91"><text:span text:style-name="T99">21</text:span></text:p></draw:text-box></draw:frame><draw:frame draw:style-name="gr72" draw:text-style-name="P115" svg:width="0.269cm" svg:height="0.302cm" svg:x="10.455cm" svg:y="12.54cm"><draw:text-box><text:p text:style-name="P91"><text:span text:style-name="T96">14</text:span></text:p></draw:text-box></draw:frame><draw:frame draw:style-name="gr72" draw:text-style-name="P115" svg:width="0.269cm" svg:height="0.302cm" svg:x="9.85cm" svg:y="13.004cm"><draw:text-box><text:p text:style-name="P91"><text:span text:style-name="T96">11</text:span></text:p></draw:text-box></draw:frame><draw:frame draw:style-name="gr73" draw:text-style-name="P115" svg:width="0.246cm" svg:height="0.302cm" svg:x="7.83cm" svg:y="13.469cm"><draw:text-box><text:p text:style-name="P91"><text:span text:style-name="T96">1</text:span></text:p></draw:text-box></draw:frame><draw:frame draw:style-name="gr73" draw:text-style-name="P115" svg:width="0.246cm" svg:height="0.302cm" svg:x="7.83cm" svg:y="13.924cm"><draw:text-box><text:p text:style-name="P91"><text:span text:style-name="T96">1</text:span></text:p></draw:text-box></draw:frame><draw:frame draw:style-name="gr73" draw:text-style-name="P115" svg:width="0.246cm" svg:height="0.302cm" svg:x="8.031cm" svg:y="14.388cm"><draw:text-box><text:p text:style-name="P91"><text:span text:style-name="T96">2</text:span></text:p></draw:text-box></draw:frame><draw:frame draw:style-name="gr217" draw:text-style-name="P118" svg:width="3.162cm" svg:height="0.309cm" svg:x="4.26cm" svg:y="8.784cm"><draw:text-box><text:p text:style-name="P117"><text:span text:style-name="T100">Sloboda prejavu</text:span></text:p></draw:text-box></draw:frame><draw:frame draw:style-name="gr218" draw:text-style-name="P122" svg:width="2.957cm" svg:height="0.302cm" svg:x="5.119cm" svg:y="9.254cm"><draw:text-box><text:p text:style-name="P117"><text:span text:style-name="T93">Slobodné a spravodlivé voľby</text:span></text:p></draw:text-box></draw:frame><draw:frame draw:style-name="gr219" draw:text-style-name="P122" svg:width="6.488cm" svg:height="0.302cm" svg:x="0.94cm" svg:y="9.717cm"><draw:text-box><text:p text:style-name="P117"><text:span text:style-name="T93">Dodržiavanie zásad právneho štátu a ochrana základných práv</text:span></text:p></draw:text-box></draw:frame><draw:frame draw:style-name="gr220" draw:text-style-name="P122" svg:width="1.945cm" svg:height="0.302cm" svg:x="5.417cm" svg:y="10.183cm"><draw:text-box><text:p text:style-name="P117"><text:span text:style-name="T93">Boj proti korupcii</text:span></text:p></draw:text-box></draw:frame><draw:frame draw:style-name="gr221" draw:text-style-name="P122" svg:width="3.319cm" svg:height="0.302cm" svg:x="4.105cm" svg:y="10.651cm"><draw:text-box><text:p text:style-name="P117"><text:span text:style-name="T93">Nezávislý justičný systém</text:span></text:p></draw:text-box></draw:frame><draw:frame draw:style-name="gr222" draw:text-style-name="P122" svg:width="5.204cm" svg:height="0.302cm" svg:x="2.205cm" svg:y="11.116cm"><draw:text-box><text:p text:style-name="P117"><text:span text:style-name="T93">Transparentnosť a zodpovednosť politických lídrov</text:span></text:p></draw:text-box></draw:frame><draw:frame draw:style-name="gr223" draw:text-style-name="P122" svg:width="7.12cm" svg:height="0.302cm" svg:x="0.279cm" svg:y="11.582cm"><draw:text-box><text:p text:style-name="P117"><text:span text:style-name="T93">Občania sa môžu zúčastňovať na verejnej diskusii a rozhodovaní</text:span></text:p></draw:text-box></draw:frame><draw:frame draw:style-name="gr224" draw:text-style-name="P118" svg:width="4.296cm" svg:height="0.309cm" svg:x="3.21cm" svg:y="12.044cm"><draw:text-box><text:p text:style-name="P117"><text:span text:style-name="T100">Sloboda a nezávislosť médií</text:span></text:p></draw:text-box></draw:frame><draw:frame draw:style-name="gr225" draw:text-style-name="P122" svg:width="3.52cm" svg:height="0.302cm" svg:x="3.858cm" svg:y="12.501cm"><draw:text-box><text:p text:style-name="P117"><text:span text:style-name="T93">Rešpektovanie práv menšín</text:span></text:p></draw:text-box></draw:frame><draw:frame draw:style-name="gr226" draw:text-style-name="P122" svg:width="5.27cm" svg:height="0.302cm" svg:x="2.131cm" svg:y="12.967cm"><draw:text-box><text:p text:style-name="P117"><text:span text:style-name="T93">Silná opozícia schopná kritizovať vládu</text:span></text:p></draw:text-box></draw:frame><draw:frame draw:style-name="gr227" draw:text-style-name="P122" svg:width="0.652cm" svg:height="0.302cm" svg:x="6.615cm" svg:y="13.413cm"><draw:text-box><text:p text:style-name="P117"><text:span text:style-name="T93">Iné</text:span></text:p></draw:text-box></draw:frame><draw:frame draw:style-name="gr228" draw:text-style-name="P122" svg:width="0.685cm" svg:height="0.302cm" svg:x="6.794cm" svg:y="13.898cm"><draw:text-box><text:p text:style-name="P117"><text:span text:style-name="T93">Žiadne</text:span></text:p></draw:text-box></draw:frame><draw:frame draw:style-name="gr229" draw:text-style-name="P122" svg:width="1.634cm" svg:height="0.302cm" svg:x="6.167cm" svg:y="14.364cm"><draw:text-box><text:p text:style-name="P117"><text:span text:style-name="T93">Neviem/neviem</text:span></text:p></draw:text-box></draw:frame><draw:frame draw:style-name="gr230" draw:text-style-name="P128" svg:width="12.877cm" svg:height="0.336cm" svg:x="0.067cm" svg:y="7.823cm"><draw:text-box><text:p text:style-name="P91"><text:span text:style-name="T107">Otázka č. 3: </text:span><text:span text:style-name="T108">Ktoré z nasledujúcich prvkov sú podľa vášho názoru najdôležitejšími prvkami demokratickej spoločnosti?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Zatiaľ čo základné demokratické slobody sú pre občanov zďaleka najväčším záujmom, boj proti korupcii a nezávislosť inštitúcií majú takisto popredné miesto: boj proti korupcii (28 %), nezávislosť justičného systému (26 %), transparentnosť a zodpovednosť politických lídrov (26 %). </text:p>
        <text:p text:style-name="P31">Tieto prvky sú v dostatočnom predstihu pred otázkami týkajúcimi sa demokratického pluralizmu a občianskeho priestoru: účasť občanov na verejnej diskusii a rozhodovaní (22 %), ako aj sloboda a nezávislosť médií (21 %). </text:p>
        <text:p text:style-name="P31">Oveľa menej často sa uvádzajú práva menšín (14 %) a politická opozícia (11 %). </text:p>
        <text:p text:style-name="P31"/>
        <text:p text:style-name="P54">Názory na to, čo je v demokracii najdôležitejšie, sa v jednotlivých členských štátoch EÚ líšia </text:p>
        <text:p text:style-name="P31">Hoci je sloboda prejavu najcitovanejším prvkom na úrovni EÚ, jej význam sa v rámci Európskej únie líši: má tendenciu prevládať na severozápade, napríklad v Holandsku (45 %), Dánsku (44 %) a Švédsku (41 %). Slobodné a spravodlivé voľby sú najčastejšie uvádzané <text:span text:style-name="T15">Lotyšskom</text:span> (43 %), Rumunskom (42 %) a <text:span text:style-name="T15">Litvou </text:span>(41 %). </text:p>
        <text:p text:style-name="P31">Na druhej strane je korupcia na juhu a východe ťažšia: v Bulharsku sa 50 % respondentov domnieva, že boj proti korupcii je najdôležitejším prvkom demokracie, ktorá ďaleko presahuje priemer EÚ (28 %). Podobne vysoké podiely sa nachádzajú v Portugalsku (46 %), Chorvátsku (44 %) a Grécku (42 %). </text:p>
        <text:p text:style-name="P33">Rešpektovanie práv menšín a silná opozícia voči kritike vlády sú v každom členskom štáte pomerne nízke, pričom nepresahujú 22 % (Luxembursko v prípade práv menšín) a 21 % (Malta v prípade opozície).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Otázka č. 3: Ktoré z nasledujúcich prvkov sú podľa vás najdôležitejšími prvkami demokratickej spoločnosti?</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Základ: EÚ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EÚ27</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HR</text:p></table:table-cell><table:table-cell table:style-name="Tableau3.B3" office:value-type="string"><text:p text:style-name="P78">IT</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Sloboda prejavu/vyjadrovania</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Slobodné a spravodlivé voľby</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Dodržiavanie zásad právneho štátu a ochrana základných práv</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Boj proti korupcii</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Nezávislý justičný systém</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Transparentnosť a zodpovednosť politických lídrov</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Sloboda a nezávislosť médií</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Občania sa môžu zúčastňovať na verejnej diskusii a rozhodovaní</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Rešpektovanie práv menšín</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Silná opozícia schopná kritizovať vládu</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Sociálno-demografické údaje odhaľujú výrazné generačné rozdiely v tom, ako európski občania vnímajú demokraciu </text:p>
        <text:p text:style-name="P35">Respondenti vo veku 55 rokov a viac vykazujú silnejší <text:span text:style-name="T1">postoj</text:span> k inštitucionálnym pilierom právneho štátu: s väčšou pravdepodobnosťou uvádzajú slobodné a spravodlivé voľby (38 % v porovnaní s 26 % vo veku 15 – 24 rokov), dodržiavanie a základné práva (38 % v porovnaní s 24 %), nezávislý justičný systém (33 % v porovnaní s 18 %) a boj proti korupcii (30 % v porovnaní s 21 %). </text:p>
        <text:p text:style-name="P35">Naopak, mladšie generácie uprednostňujú participatívnejšiu a inkluzívnejšiu koncepciu demokracie, pričom kladú väčší dôraz na dodržiavanie práv menšín (20 % vo veku 15 – 24 rokov v porovnaní s iba 11 % vo veku 55 rokov a viac) a na schopnosť občanov zúčastňovať sa na verejnej diskusii (24 % v porovnaní s 21 %). </text:p>
        <text:p text:style-name="P31">Rovnaká oddanosť inštitucionálnej integrite sa vyskytuje aj medzi občanmi, ktorí sú kritickejší k súčasnému fungovaniu EÚ: tí, ktorí sú nespokojní s dodržiavaním zásad právneho štátu v EÚ, budú s väčšou pravdepodobnosťou bojovať proti korupcii (31 % v porovnaní s 25 % tých, ktorí sú spokojní). </text:p>
        <text:p text:style-name="P31"/>
        <text:h text:style-name="P20" text:outline-level="2"><text:bookmark-start text:name="__RefHeading___Toc4060_3967327191"/>2.2 Zmiešaná spokojnosť s dodržiavaním zásad právneho štátu na vnútroštátnej úrovni a na úrovni EÚ <text:bookmark-end text:name="__RefHeading___Toc4060_3967327191"/></text:h>
        <text:p text:style-name="P54">Európania sa rozchádzajú v otázke dodržiavania zásad právneho štátu, najmä na úrovni EÚ </text:p>
        <text:p text:style-name="P31">Štíhla väčšina Európanov je spokojná s dodržiavaním zásad právneho štátu vo svojej krajine (51 % vrátane 17 % veľmi spokojných a 34 % skôr spokojných) v porovnaní so 44 % nespokojných (27 % skôr nespokojných a 17 % veľmi nespokojných). </text:p>
        <text:p text:style-name="P31">Názory na úrovni EÚ sú rovnomernejšie rozdelené: 47 % Európanov je spokojných s dodržiavaním zásad právneho štátu v EÚ (11 % je veľmi spokojných, 36 % skôr spokojných) v porovnaní s rovnakým podielom 47 %, ktorí sú nespokojní (28 % skôr nespokojní, 19 % veľmi nespokojní), čo naznačuje, že občania sú voči zásadám právneho štátu na úrovni EÚ o niečo kritickejší ako v rámci svojej vlastnej krajiny.</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2">17</text:span></text:p></draw:text-box></draw:frame><draw:frame draw:style-name="gr74" draw:text-style-name="P115" svg:width="0.267cm" svg:height="0.302cm" svg:x="1.349cm" svg:y="5.424cm"><draw:text-box><text:p text:style-name="P91"><text:span text:style-name="T92">11</text:span></text:p></draw:text-box></draw:frame><draw:frame draw:style-name="gr74" draw:text-style-name="P115" svg:width="0.267cm" svg:height="0.302cm" svg:x="5.442cm" svg:y="2.868cm"><draw:text-box><text:p text:style-name="P91"><text:span text:style-name="T92">34</text:span></text:p></draw:text-box></draw:frame><draw:frame draw:style-name="gr72" draw:text-style-name="P115" svg:width="0.269cm" svg:height="0.302cm" svg:x="4.724cm" svg:y="5.424cm"><draw:text-box><text:p text:style-name="P91"><text:span text:style-name="T92">36</text:span></text:p></draw:text-box></draw:frame><draw:frame draw:style-name="gr72" draw:text-style-name="P115" svg:width="0.269cm" svg:height="0.302cm" svg:x="9.82cm" svg:y="2.868cm"><draw:text-box><text:p text:style-name="P91"><text:span text:style-name="T92">27</text:span></text:p></draw:text-box></draw:frame><draw:frame draw:style-name="gr140" draw:text-style-name="P115" svg:width="0.244cm" svg:height="0.302cm" svg:x="9.32cm" svg:y="5.424cm"><draw:text-box><text:p text:style-name="P91"><text:span text:style-name="T92">2</text:span></text:p></draw:text-box></draw:frame><draw:frame draw:style-name="gr72" draw:text-style-name="P115" svg:width="0.269cm" svg:height="0.302cm" svg:x="12.98cm" svg:y="2.868cm"><draw:text-box><text:p text:style-name="P91"><text:span text:style-name="T92">17</text:span></text:p></draw:text-box></draw:frame><draw:frame draw:style-name="gr73" draw:text-style-name="P115" svg:width="0.246cm" svg:height="0.302cm" svg:x="12.691cm" svg:y="5.424cm"><draw:text-box><text:p text:style-name="P91"><text:span text:style-name="T92">1</text:span></text:p></draw:text-box></draw:frame><draw:frame draw:style-name="gr140" draw:text-style-name="P115" svg:width="0.244cm" svg:height="0.302cm" svg:x="14.623cm" svg:y="2.868cm"><draw:text-box><text:p text:style-name="P91"><text:span text:style-name="T92">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2">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548cm" svg:height="0.302cm" svg:x="3.397cm" svg:y="1.15cm"><draw:text-box><text:p text:style-name="P91"><text:span text:style-name="T96">Veľmi spokojný</text:span></text:p></draw:text-box></draw:frame><draw:polygon draw:style-name="gr85" draw:text-style-name="P136" svg:width="0.142cm" svg:height="0.129cm" svg:x="11.873cm" svg:y="1.195cm" svg:viewBox="0 0 143 130" draw:points="0,130 143,130 143,0 0,0"><text:p/></draw:polygon><draw:frame draw:style-name="gr211" draw:text-style-name="P115" svg:width="1.802cm" svg:height="0.302cm" svg:x="9.869cm" svg:y="1.15cm"><draw:text-box><text:p text:style-name="P91"><text:span text:style-name="T97">Veľmi nespokojný</text:span></text:p></draw:text-box></draw:frame><draw:frame draw:style-name="gr84" draw:text-style-name="P115" svg:width="1.299cm" svg:height="0.302cm" svg:x="12.076cm" svg:y="1.15cm"><draw:text-box><text:p text:style-name="P91"><text:span text:style-name="T98">Neviem</text:span></text:p></draw:text-box></draw:frame><draw:frame draw:style-name="gr212" draw:text-style-name="P115" svg:width="1.729cm" svg:height="0.302cm" svg:x="0.794cm" svg:y="2.182cm"><draw:text-box><text:p text:style-name="P91"><text:span text:style-name="T93">(Naša krajina)</text:span></text:p></draw:text-box></draw:frame><draw:frame draw:style-name="gr213" draw:text-style-name="P115" svg:width="0.713cm" svg:height="0.302cm" svg:x="0.794cm" svg:y="4.75cm"><draw:text-box><text:p text:style-name="P91"><text:span text:style-name="T93">EÚ</text:span></text:p></draw:text-box></draw:frame><draw:frame draw:style-name="gr214" draw:text-style-name="P128" svg:width="11.371cm" svg:height="0.336cm" svg:x="0.157cm" svg:y="0.213cm"><draw:text-box><text:p text:style-name="P91"><text:span text:style-name="T107">Otázka č. 4: </text:span><text:span text:style-name="T108">Do akej miery ste celkovo spokojní alebo nespokojní s dodržiavaním zásad právneho štátu? </text:span></text:p></draw:text-box></draw:frame><draw:frame draw:style-name="gr143" draw:text-style-name="P121" svg:width="0.743cm" svg:height="0.479cm" svg:x="0.157cm" svg:y="1.173cm"><draw:text-box><text:p/></draw:text-box></draw:frame><draw:frame draw:style-name="gr215" draw:text-style-name="P137" svg:width="1.579cm" svg:height="0.302cm" svg:x="5.426cm" svg:y="1.127cm"><draw:text-box><text:p text:style-name="P91"><text:span text:style-name="T116">Skôr spokojný</text:span></text:p></draw:text-box></draw:frame><draw:frame draw:style-name="gr216" draw:text-style-name="P138" svg:width="1.865cm" svg:height="0.302cm" svg:x="7.475cm" svg:y="1.106cm"><draw:text-box><text:p text:style-name="P91"><text:span text:style-name="T117">Skôr nespokojný</text:span></text:p></draw:text-box></draw:frame></draw:g></text:p>
        <text:p text:style-name="P54">Dodržiavanie zásad právneho štátu hlboko rozdeľuje členské štáty </text:p>
        <text:p text:style-name="P23">Európski občania sú výrazne rozdelení, pokiaľ ide o ich vnímanie právneho štátu v ich vlastnej krajine. Menšie členské štáty vystupujú s obzvlášť pozitívnymi názormi: Luxembursko (91 % celkovo spokojných: 54 % veľmi spokojných, 37 % skôr spokojných), Malta (88 %: 46 % veľmi spokojných, 42 % skôr spokojných) a Cyprus (67 %: 37 % veľmi spokojných, 30 % skôr spokojných) všetci uvádzajú vysokú úroveň dôvery vo svoj vnútroštátny právny štát. Dánsko (71 % spokojných: 43 % veľmi spokojných, 28 % skôr spokojných) a Estónsko (70 %: 32 % veľmi spokojných, 38 % skôr spokojných) takisto vykazuje výrazne pozitívne vnímanie. Týchto päť krajín sa vyznačuje mimoriadne vysokým podielom občanov, ktorí sú „veľmi spokojní“ (54 %, 46 %, 37 %, 43 % a 32 %), čo je úroveň, ktorá sa nedosiahla nikde inde v EÚ, kde tento podiel nepresahuje 21 % (Rakúsko, Litva). </text:p>
        <text:p text:style-name="P23">Na druhom konci spektra Bulharsko (29 % celkovo spokojných: 12 % veľmi spokojných, 17 % skôr spokojných oproti 66 % nespokojných), Chorvátsko (32 % spokojných: 8 % veľmi spokojných, 24 % skôr spokojných oproti 63 % nespokojných) a Grécko (35 % spokojných: 13 % veľmi spokojných, 22 % skôr spokojných v porovnaní so 62 % nespokojných) uvádza najnižšiu úroveň dôvery v právny štát vo svojej vlastnej krajine. </text:p>
        <text:p text:style-name="P24"/>
        <text:p text:style-name="P23">Celková spokojnosť sa pohybuje od 1 % v <text:span text:style-name="T2">L</text:span> uxembourgu do 2 % v Bulharsku, čo ilustruje, ako odlišne sa právny štát vníma v jednotlivých členských štátoch.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627cm" svg:x="0.025cm" svg:y="0.243cm"><draw:text-box><text:p text:style-name="P96"><text:span text:style-name="T76">Otázka č. 4: Ako ste celkovo spokojní alebo nespokojní s dodržiavaním zásad právneho štátu v...</text:span></text:p></draw:text-box></draw:frame><draw:frame draw:style-name="gr24" draw:text-style-name="P98" svg:width="3.365cm" svg:height="0.622cm" svg:x="14.196cm" svg:y="0.194cm"><draw:text-box><text:p text:style-name="P96"><text:span text:style-name="T77">„</text:span><text:span text:style-name="T77">(NAŠA KRAJINA)“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0.983cm" svg:x="0.607cm" svg:y="0.778cm"><draw:text-box><text:p text:style-name="P96"><text:span text:style-name="T76">Veľmi spokojný</text:span></text:p></draw:text-box></draw:frame><draw:frame draw:style-name="gr23" draw:text-style-name="P97" svg:width="2.724cm" svg:height="0.992cm" svg:x="3.881cm" svg:y="0.75cm"><draw:text-box><text:p text:style-name="P96"><text:span text:style-name="T76">Skôr spokojný</text:span></text:p></draw:text-box></draw:frame><draw:frame draw:style-name="gr24" draw:text-style-name="P97" svg:width="3.225cm" svg:height="0.622cm" svg:x="7.52cm" svg:y="0.803cm"><draw:text-box><text:p text:style-name="P96"><text:span text:style-name="T76">Skôr nespokojný</text:span></text:p></draw:text-box></draw:frame><draw:frame draw:style-name="gr27" draw:text-style-name="P97" svg:width="3.446cm" svg:height="0.638cm" svg:x="11.667cm" svg:y="0.764cm"><draw:text-box><text:p text:style-name="P96"><text:span text:style-name="T76">Veľmi nespokojný</text:span></text:p></draw:text-box></draw:frame><draw:frame draw:style-name="gr24" draw:text-style-name="P97" svg:width="2.172cm" svg:height="0.622cm" svg:x="15.48cm" svg:y="0.778cm"><draw:text-box><text:p text:style-name="P96"><text:span text:style-name="T76">Neviem</text:span></text:p></draw:text-box></draw:frame></draw:g></draw:g></text:p>
        <text:p text:style-name="P56">Spokojnosť s právnym štátom na vnútroštátnej úrovni a na úrovni EÚ má tendenciu zbližovať sa </text:p>
        <text:p text:style-name="P36">Spokojnosť s dodržiavaním zásad právneho štátu na úrovni EÚ vo všeobecnosti odráža situáciu na vnútroštátnej úrovni, aj keď s výrazným účinkom konvergencie. Najspokojnejšími zostávajú Luxembursko (84 %) a Malta (83 %), za ktorými nasleduje Cyprus (68 %), Litva (67 %) a Estónsko (66 %), zatiaľ čo Chorvátsko (40 %), Francúzsko (39 %), Grécko a Bulharsko (po 38 %) uvádzajú najnižšiu úroveň spokojnosti, pričom Grécko (24 %) a Bulharsko (21 %) takisto zaznamenávajú najvyšší podiel občanov, ktorí sú „veľmi nespokojní“.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983cm" svg:x="0.002cm" svg:y="1.425cm"><draw:text-box><text:p text:style-name="P96"><text:span text:style-name="T76">Otázka č. 4: Ako ste celkovo spokojní alebo nespokojní s dodržiavaním zásad právneho štátu v...</text:span></text:p></draw:text-box></draw:frame><draw:frame draw:style-name="gr49" draw:text-style-name="P98" svg:width="3.366cm" svg:height="0.623cm" svg:x="13.697cm" svg:y="1.349cm"><draw:text-box><text:p text:style-name="P96"><text:span text:style-name="T77">2. EÚ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0.983cm" svg:x="0.32cm" svg:y="2.037cm"><draw:text-box><text:p text:style-name="P96"><text:span text:style-name="T76">Veľmi spokojný</text:span></text:p></draw:text-box></draw:frame><draw:frame draw:style-name="gr209" draw:text-style-name="P97" svg:width="2.726cm" svg:height="0.994cm" svg:x="3.593cm" svg:y="2.01cm"><draw:text-box><text:p text:style-name="P96"><text:span text:style-name="T76">Skôr spokojný</text:span></text:p></draw:text-box></draw:frame><draw:frame draw:style-name="gr49" draw:text-style-name="P97" svg:width="3.225cm" svg:height="0.623cm" svg:x="7.232cm" svg:y="2.063cm"><draw:text-box><text:p text:style-name="P96"><text:span text:style-name="T76">Skôr nespokojný</text:span></text:p></draw:text-box></draw:frame><draw:frame draw:style-name="gr66" draw:text-style-name="P97" svg:width="3.446cm" svg:height="0.639cm" svg:x="11.381cm" svg:y="2.023cm"><draw:text-box><text:p text:style-name="P96"><text:span text:style-name="T76">Veľmi nespokojný</text:span></text:p></draw:text-box></draw:frame><draw:frame draw:style-name="gr49" draw:text-style-name="P97" svg:width="2.17cm" svg:height="0.623cm" svg:x="15.194cm" svg:y="2.037cm"><draw:text-box><text:p text:style-name="P96"><text:span text:style-name="T76">Neviem</text:span></text:p></draw:text-box></draw:frame></draw:g></draw:g>Porovnanie týchto výsledkov s uspokojením na vnútroštátnej úrovni odhaľuje zbližujúci sa model: krajiny, ktoré sú najviac spokojné so zásadami právneho štátu vo svojej vlastnej krajine, sú s nimi zvyčajne o niečo menej spokojné na úrovni EÚ (Luxembursko: 91 % na vnútroštátnej úrovni v porovnaní s 84 % v prípade EÚ; Malta: 88 % oproti 83 %; Dánsko: 71 % oproti 61 %), zatiaľ čo krajiny, ktoré sú najkritickejšie voči svojmu vlastnému vnútroštátnemu právnemu štátu, sa zdajú byť s EÚ porovnateľne spokojnejšie (Bulharsko: 29 % na vnútroštátnej úrovni v porovnaní s 38 % v prípade EÚ; Chorvátsko: 32 % oproti 40 %; Grécko: 35 % oproti 38 %), čo naznačuje, že EÚ je v týchto krajinách vnímaná ako o niečo upokojujúcejšia referencia. </text:p>
        <text:p text:style-name="P36"/>
        <text:p text:style-name="P56">Rozdiel oproti modelu pozorovanému v súvislosti s vnímaným významom právneho štátu v ich krajine </text:p>
        <text:p text:style-name="P23">Spokojnosť s dodržiavaním zásad právneho štátu sa líši aj v závislosti od sociálno-demografického profilu. Muži (54 %) uvádzajú mierne vyššiu spokojnosť ako ženy (v porovnaní so 49 %). Vek zobrazuje nelineárny vzor v tvare písmena U: spokojnosť je najvyššia u osôb vo veku 15 – 24 rokov (56 %), neustále klesá na najnižšiu úroveň u osôb vo veku 40 – 54 rokov (49 %) a potom opäť stúpa u osôb vo veku 55 rokov a viac (52 %). To je v rozpore so vzorcom pozorovaným v súvislosti s vnímaným významom právneho štátu (otázka č. 3), kde starší respondenti s najväčšou pravdepodobnosťou považovali právny štát za základnú demokratickú zásadu. Samostatne zárobkovo činní respondenti sú najspokojnejšou pracovnou skupinou (58 %), pred zamestnancami (50 %), manuálnymi pracovníkmi (52 %) a nepracujúcimi (51 %).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4.01cm" svg:height="0.318cm" svg:x="9.296cm" svg:y="0.394cm"><draw:text-box><text:p text:style-name="P91"><text:span text:style-name="T87">(NAŠA KRAJINA) celkom spokojný(-á) </text:span></text:p></draw:text-box></draw:frame><draw:polygon draw:style-name="gr32" draw:text-style-name="P102" svg:width="2.146cm" svg:height="0.392cm" svg:x="4.925cm" svg:y="0.905cm" svg:viewBox="0 0 2147 393" draw:points="0,393 2147,393 2147,0 0,0"><text:p/></draw:polygon><draw:frame draw:style-name="gr202" draw:text-style-name="P105" svg:width="1.83cm" svg:height="0.285cm" svg:x="10.559cm" svg:y="0.997cm"><draw:text-box><text:p text:style-name="P91"><text:span text:style-name="T82">% podľa povolania:</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1.343cm" svg:height="0.285cm" svg:x="5.565cm" svg:y="0.997cm"><draw:text-box><text:p text:style-name="P91"><text:span text:style-name="T82">% podľa veku:</text:span></text:p></draw:text-box></draw:frame><draw:frame draw:style-name="gr37" draw:text-style-name="P105" svg:width="0.267cm" svg:height="0.285cm" svg:x="7.488cm" svg:y="1.655cm"><draw:text-box><text:p text:style-name="P91"><text:span text:style-name="T82">56</text:span></text:p></draw:text-box></draw:frame><draw:frame draw:style-name="gr39" draw:text-style-name="P105" svg:width="0.269cm" svg:height="0.285cm" svg:x="7.352cm" svg:y="2.334cm"><draw:text-box><text:p text:style-name="P91"><text:span text:style-name="T82">51</text:span></text:p></draw:text-box></draw:frame><draw:frame draw:style-name="gr38" draw:text-style-name="P105" svg:width="0.23cm" svg:height="0.285cm" svg:x="7.299cm" svg:y="2.999cm"><draw:text-box><text:p text:style-name="P91"><text:span text:style-name="T82">4</text:span></text:p></draw:text-box></draw:frame><draw:frame draw:style-name="gr37" draw:text-style-name="P105" svg:width="0.267cm" svg:height="0.285cm" svg:x="7.38cm" svg:y="3.666cm"><draw:text-box><text:p text:style-name="P91"><text:span text:style-name="T82">52</text:span></text:p></draw:text-box></draw:frame><draw:frame draw:style-name="gr40" draw:text-style-name="P105" svg:width="0.611cm" svg:height="0.285cm" svg:x="5.142cm" svg:y="1.641cm"><draw:text-box><text:p text:style-name="P91"><text:span text:style-name="T83">15-24</text:span></text:p></draw:text-box></draw:frame><draw:frame draw:style-name="gr40" draw:text-style-name="P105" svg:width="0.611cm" svg:height="0.285cm" svg:x="5.142cm" svg:y="2.321cm"><draw:text-box><text:p text:style-name="P91"><text:span text:style-name="T83">25-39</text:span></text:p></draw:text-box></draw:frame><draw:frame draw:style-name="gr40" draw:text-style-name="P105" svg:width="0.611cm" svg:height="0.285cm" svg:x="5.142cm" svg:y="2.986cm"><draw:text-box><text:p text:style-name="P91"><text:span text:style-name="T83">40-54</text:span></text:p></draw:text-box></draw:frame><draw:frame draw:style-name="gr203" draw:text-style-name="P105" svg:width="0.322cm" svg:height="0.285cm" svg:x="5.327cm" svg:y="3.653cm"><draw:text-box><text:p text:style-name="P91"><text:span text:style-name="T83">55</text:span></text:p></draw:text-box></draw:frame><draw:frame draw:style-name="gr204" draw:text-style-name="P93" svg:width="9.466cm" svg:height="0.309cm" svg:x="0.002cm" svg:y="0.36cm"><draw:text-box><text:p text:style-name="P91"><text:span text:style-name="T100">Otázka č. 4: </text:span><text:span text:style-name="T114">Ako ste celkovo spokojný alebo nespokojný s dodržiavaním zásad právneho štátu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2">5</text:span></text:p></draw:text-box></draw:frame><draw:frame draw:style-name="gr37" draw:text-style-name="P105" svg:width="0.267cm" svg:height="0.285cm" svg:x="12.561cm" svg:y="2.334cm"><draw:text-box><text:p text:style-name="P91"><text:span text:style-name="T82">50</text:span></text:p></draw:text-box></draw:frame><draw:frame draw:style-name="gr39" draw:text-style-name="P105" svg:width="0.269cm" svg:height="0.285cm" svg:x="12.609cm" svg:y="2.999cm"><draw:text-box><text:p text:style-name="P91"><text:span text:style-name="T82">52</text:span></text:p></draw:text-box></draw:frame><draw:frame draw:style-name="gr37" draw:text-style-name="P105" svg:width="0.267cm" svg:height="0.285cm" svg:x="12.586cm" svg:y="3.666cm"><draw:text-box><text:p text:style-name="P91"><text:span text:style-name="T82">51</text:span></text:p></draw:text-box></draw:frame><draw:frame draw:style-name="gr43" draw:text-style-name="P105" svg:width="3.271cm" svg:height="0.285cm" svg:x="9.746cm" svg:y="1.641cm"><draw:text-box><text:p text:style-name="P91"><text:span text:style-name="T83">Samostatne zárobkovo činné osoby</text:span></text:p></draw:text-box></draw:frame><draw:frame draw:style-name="gr36" draw:text-style-name="P105" svg:width="1.244cm" svg:height="0.285cm" svg:x="10.158cm" svg:y="2.321cm"><draw:text-box><text:p text:style-name="P91"><text:span text:style-name="T83">Zamestnanec</text:span></text:p></draw:text-box></draw:frame><draw:frame draw:style-name="gr44" draw:text-style-name="P105" svg:width="1.888cm" svg:height="0.285cm" svg:x="9.666cm" svg:y="2.986cm"><draw:text-box><text:p text:style-name="P91"><text:span text:style-name="T83">Manuálny pracovník</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193cm" svg:height="0.285cm" svg:x="9.936cm" svg:y="3.653cm"><draw:text-box><text:p text:style-name="P91"><text:span text:style-name="T83">Nefunguje</text:span></text:p></draw:text-box></draw:frame><draw:frame draw:style-name="gr37" draw:text-style-name="P105" svg:width="0.267cm" svg:height="0.285cm" svg:x="2.877cm" svg:y="1.985cm"><draw:text-box><text:p text:style-name="P91"><text:span text:style-name="T82">54</text:span></text:p></draw:text-box></draw:frame><draw:frame draw:style-name="gr207" draw:text-style-name="P105" svg:width="0.232cm" svg:height="0.285cm" svg:x="2.77cm" svg:y="3.318cm"><draw:text-box><text:p text:style-name="P91"><text:span text:style-name="T82">4</text:span></text:p></draw:text-box></draw:frame><draw:frame draw:style-name="gr182" draw:text-style-name="P105" svg:width="0.71cm" svg:height="0.285cm" svg:x="0.939cm" svg:y="1.972cm"><draw:text-box><text:p text:style-name="P91"><text:span text:style-name="T83">Mužské</text:span></text:p></draw:text-box></draw:frame><draw:polygon draw:style-name="gr32" draw:text-style-name="P102" svg:width="3.315cm" svg:height="0.654cm" svg:x="0.381cm" svg:y="0.619cm" svg:viewBox="0 0 3316 655" draw:points="0,655 3316,655 3316,0 0,0"><text:p/></draw:polygon><draw:frame draw:style-name="gr183" draw:text-style-name="P105" svg:width="0.68cm" svg:height="0.285cm" svg:x="0.736cm" svg:y="3.307cm"><draw:text-box><text:p text:style-name="P91"><text:span text:style-name="T83">Žena</text:span></text:p></draw:text-box></draw:frame><draw:frame draw:style-name="gr184" draw:text-style-name="P105" svg:width="1.705cm" svg:height="0.285cm" svg:x="1.044cm" svg:y="0.997cm"><draw:text-box><text:p text:style-name="P91"><text:span text:style-name="T82">% podľa pohlavia:</text:span></text:p></draw:text-box></draw:frame></draw:g></text:p>
        <text:h text:style-name="P20" text:outline-level="2"><text:bookmark-start text:name="__RefHeading___Toc4062_3967327191"/>2.3 Skepticizmus voči aktivitám občanov s cieľom ovplyvniť rozhodovanie EÚ <text:bookmark-end text:name="__RefHeading___Toc4062_3967327191"/></text:h>
        <text:p text:style-name="P54">Európania považujú iniciatívy občanov a kolektívne akcie za najúčinnejšie spôsoby, ako ovplyvniť EÚ, okrem hlasovania </text:p>
        <text:p text:style-name="P23">Účasť na priamejších formách<text:span text:style-name="T13"> účasti,</text:span> ako je európska iniciatíva <text:span text:style-name="T18">občanov,</text:span> sa považuje za najúčinnejšie opatrenie (46 % celkovo účinných: 12 % veľmi účinné, 34 % pomerne účinné), po ktorom nasleduje účasť na politických hnutiach, stranách alebo odboroch (celkovo 42 % účinné: 11 % veľmi účinné, 31 % pomerne účinné). Napriek tomu takmer polovica Európanov považuje tieto dve opatrenia za neúčinné (42 % a 47 %). </text:p>
        <text:p text:style-name="P23"/>
        <text:p text:style-name="P23">Bojkotovanie alebo nákup určitých výrobkov z politických, etických alebo environmentálnych dôvodov a účasť na demonštrácii alebo inej forme hnutia na miestnej úrovni považuje za účinné podobný podiel respondentov (37 % je celkovo účinných v oboch prípadoch), zatiaľ čo členstvo v združení alebo mimovládnej organizácii sa považuje za najmenej účinné opatrenie (35 % je celkovo účinných: 9 % veľmi účinné, 26 % pomerne účinné) a ten, ktorý sa najčastejšie považuje za neúčinný (53 % celkovo neúčinné, vrátane 19 % „vôbec neúčinné“). </text:p>
        <text:p text:style-name="P23">Celkovo sa kolektívnejšie formy angažovanosti, iniciatívy občanov, politické hnutia, strany a odbory vnímajú ako účinnejšie ako individuálne alebo spotrebiteľské opatrenia, ako je bojkotovanie alebo zapojenie združení.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2">12</text:span></text:p></draw:text-box></draw:frame><draw:frame draw:style-name="gr177" draw:text-style-name="P129" svg:width="0.267cm" svg:height="0.304cm" svg:x="1.213cm" svg:y="2.981cm"><draw:text-box><text:p text:style-name="P91"><text:span text:style-name="T110">11</text:span></text:p></draw:text-box></draw:frame><draw:frame draw:style-name="gr74" draw:text-style-name="P115" svg:width="0.267cm" svg:height="0.302cm" svg:x="1.213cm" svg:y="4.094cm"><draw:text-box><text:p text:style-name="P91"><text:span text:style-name="T92">11</text:span></text:p></draw:text-box></draw:frame><draw:frame draw:style-name="gr72" draw:text-style-name="P115" svg:width="0.269cm" svg:height="0.302cm" svg:x="1.141cm" svg:y="5.192cm"><draw:text-box><text:p text:style-name="P91"><text:span text:style-name="T92">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2">34</text:span></text:p></draw:text-box></draw:frame><draw:frame draw:style-name="gr177" draw:text-style-name="P129" svg:width="0.267cm" svg:height="0.304cm" svg:x="4.228cm" svg:y="2.981cm"><draw:text-box><text:p text:style-name="P91"><text:span text:style-name="T110">31</text:span></text:p></draw:text-box></draw:frame><draw:frame draw:style-name="gr74" draw:text-style-name="P115" svg:width="0.267cm" svg:height="0.302cm" svg:x="3.87cm" svg:y="4.094cm"><draw:text-box><text:p text:style-name="P91"><text:span text:style-name="T92">26</text:span></text:p></draw:text-box></draw:frame><draw:frame draw:style-name="gr72" draw:text-style-name="P115" svg:width="0.269cm" svg:height="0.302cm" svg:x="3.799cm" svg:y="5.192cm"><draw:text-box><text:p text:style-name="P91"><text:span text:style-name="T92">27</text:span></text:p></draw:text-box></draw:frame><draw:frame draw:style-name="gr72" draw:text-style-name="P115" svg:width="0.269cm" svg:height="0.302cm" svg:x="3.582cm" svg:y="6.287cm"><draw:text-box><text:p text:style-name="P91"><text:span text:style-name="T92">26</text:span></text:p></draw:text-box></draw:frame><draw:frame draw:style-name="gr74" draw:text-style-name="P115" svg:width="0.267cm" svg:height="0.302cm" svg:x="8.968cm" svg:y="1.888cm"><draw:text-box><text:p text:style-name="P91"><text:span text:style-name="T92">27</text:span></text:p></draw:text-box></draw:frame><draw:frame draw:style-name="gr177" draw:text-style-name="P129" svg:width="0.267cm" svg:height="0.304cm" svg:x="8.609cm" svg:y="2.981cm"><draw:text-box><text:p text:style-name="P91"><text:span text:style-name="T110">30</text:span></text:p></draw:text-box></draw:frame><draw:frame draw:style-name="gr74" draw:text-style-name="P115" svg:width="0.267cm" svg:height="0.302cm" svg:x="8.034cm" svg:y="4.094cm"><draw:text-box><text:p text:style-name="P91"><text:span text:style-name="T92">32</text:span></text:p></draw:text-box></draw:frame><draw:frame draw:style-name="gr74" draw:text-style-name="P115" svg:width="0.267cm" svg:height="0.302cm" svg:x="8.107cm" svg:y="5.192cm"><draw:text-box><text:p text:style-name="P91"><text:span text:style-name="T92">33</text:span></text:p></draw:text-box></draw:frame><draw:frame draw:style-name="gr74" draw:text-style-name="P115" svg:width="0.267cm" svg:height="0.302cm" svg:x="7.892cm" svg:y="6.287cm"><draw:text-box><text:p text:style-name="P91"><text:span text:style-name="T92">34</text:span></text:p></draw:text-box></draw:frame><draw:frame draw:style-name="gr74" draw:text-style-name="P115" svg:width="0.267cm" svg:height="0.302cm" svg:x="11.984cm" svg:y="1.888cm"><draw:text-box><text:p text:style-name="P91"><text:span text:style-name="T92">15</text:span></text:p></draw:text-box></draw:frame><draw:frame draw:style-name="gr177" draw:text-style-name="P129" svg:width="0.267cm" svg:height="0.304cm" svg:x="11.984cm" svg:y="2.981cm"><draw:text-box><text:p text:style-name="P91"><text:span text:style-name="T110">17</text:span></text:p></draw:text-box></draw:frame><draw:frame draw:style-name="gr72" draw:text-style-name="P115" svg:width="0.269cm" svg:height="0.302cm" svg:x="11.767cm" svg:y="4.094cm"><draw:text-box><text:p text:style-name="P91"><text:span text:style-name="T92">20</text:span></text:p></draw:text-box></draw:frame><draw:frame draw:style-name="gr74" draw:text-style-name="P115" svg:width="0.267cm" svg:height="0.302cm" svg:x="11.911cm" svg:y="5.192cm"><draw:text-box><text:p text:style-name="P91"><text:span text:style-name="T92">20</text:span></text:p></draw:text-box></draw:frame><draw:frame draw:style-name="gr140" draw:text-style-name="P115" svg:width="0.244cm" svg:height="0.302cm" svg:x="11.696cm" svg:y="6.287cm"><draw:text-box><text:p text:style-name="P91"><text:span text:style-name="T92">1</text:span></text:p></draw:text-box></draw:frame><draw:frame draw:style-name="gr74" draw:text-style-name="P115" svg:width="0.267cm" svg:height="0.302cm" svg:x="13.91cm" svg:y="1.888cm"><draw:text-box><text:p text:style-name="P91"><text:span text:style-name="T92">12</text:span></text:p></draw:text-box></draw:frame><draw:frame draw:style-name="gr177" draw:text-style-name="P129" svg:width="0.267cm" svg:height="0.304cm" svg:x="13.982cm" svg:y="3.006cm"><draw:text-box><text:p text:style-name="P91"><text:span text:style-name="T110">11</text:span></text:p></draw:text-box></draw:frame><draw:frame draw:style-name="gr74" draw:text-style-name="P115" svg:width="0.267cm" svg:height="0.302cm" svg:x="13.995cm" svg:y="4.094cm"><draw:text-box><text:p text:style-name="P91"><text:span text:style-name="T92">11</text:span></text:p></draw:text-box></draw:frame><draw:frame draw:style-name="gr74" draw:text-style-name="P115" svg:width="0.267cm" svg:height="0.302cm" svg:x="14.067cm" svg:y="5.192cm"><draw:text-box><text:p text:style-name="P91"><text:span text:style-name="T92">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2">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387cm" svg:height="0.302cm" svg:x="3.212cm" svg:y="1.018cm"><draw:text-box><text:p text:style-name="P91"><text:span text:style-name="T96">Veľmi účinné</text:span></text:p></draw:text-box></draw:frame><draw:polygon draw:style-name="gr83" draw:text-style-name="P109" svg:width="0.13cm" svg:height="0.128cm" svg:x="9.352cm" svg:y="0.994cm" svg:viewBox="0 0 131 129" draw:points="0,129 131,129 131,0 0,0"><text:p/></draw:polygon><draw:frame draw:style-name="gr192" draw:text-style-name="P115" svg:width="1.803cm" svg:height="0.302cm" svg:x="7.195cm" svg:y="0.944cm"><draw:text-box><text:p text:style-name="P91"><text:span text:style-name="T115">Nie veľmi účinné</text:span></text:p></draw:text-box></draw:frame><draw:polygon draw:style-name="gr85" draw:text-style-name="P110" svg:width="0.129cm" svg:height="0.128cm" svg:x="11.752cm" svg:y="0.994cm" svg:viewBox="0 0 130 129" draw:points="0,129 130,129 130,0 0,0"><text:p/></draw:polygon><draw:frame draw:style-name="gr193" draw:text-style-name="P115" svg:width="1.86cm" svg:height="0.302cm" svg:x="9.544cm" svg:y="0.944cm"><draw:text-box><text:p text:style-name="P91"><text:span text:style-name="T97">Vôbec neúčinné</text:span></text:p></draw:text-box></draw:frame><draw:frame draw:style-name="gr145" draw:text-style-name="P115" svg:width="1.297cm" svg:height="0.302cm" svg:x="11.949cm" svg:y="0.944cm"><draw:text-box><text:p text:style-name="P91"><text:span text:style-name="T98">Neviem</text:span></text:p></draw:text-box></draw:frame><draw:frame draw:style-name="gr194" draw:text-style-name="P115" svg:width="6.515cm" svg:height="0.302cm" svg:x="0.616cm" svg:y="2.57cm"><draw:text-box><text:p text:style-name="P91"><text:span text:style-name="T93">Zúčastňovať sa na politických hnutiach, stranách alebo odboroch</text:span></text:p></draw:text-box></draw:frame><draw:frame draw:style-name="gr195" draw:text-style-name="P115" svg:width="9.231cm" svg:height="0.302cm" svg:x="0.608cm" svg:y="1.45cm"><draw:text-box><text:p text:style-name="P91"><text:span text:style-name="T93">zúčastňovať sa na priamejších formách účasti občanov, ako je európska iniciatíva občanov,</text:span></text:p></draw:text-box></draw:frame><draw:frame draw:style-name="gr196" draw:text-style-name="P115" svg:width="10.159cm" svg:height="0.302cm" svg:x="0.647cm" svg:y="3.655cm"><draw:text-box><text:p text:style-name="P91"><text:span text:style-name="T93">Bojkotujte alebo nakupujte určité produkty z politických, etických alebo environmentálnych dôvodov</text:span></text:p></draw:text-box></draw:frame><draw:frame draw:style-name="gr197" draw:text-style-name="P129" svg:width="7.256cm" svg:height="0.304cm" svg:x="0.653cm" svg:y="4.749cm"><draw:text-box><text:p text:style-name="P91"><text:span text:style-name="T113">Zúčastnite sa demonštrácie alebo inej formy hnutia na miestnej úrovni</text:span></text:p></draw:text-box></draw:frame><draw:frame draw:style-name="gr198" draw:text-style-name="P115" svg:width="6.822cm" svg:height="0.302cm" svg:x="0.67cm" svg:y="5.874cm"><draw:text-box><text:p text:style-name="P91"><text:span text:style-name="T93">byť členom združenia alebo mimovládnej organizácie</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07">Otázka č. 5 </text:span><text:span text:style-name="T108">Pri každom z týchto opatrení mi povedzte, či si myslíte, že je účinné alebo nie pri ovplyvňovaní politického rozhodovania na úrovni EÚ po voľbách </text:span></text:p></draw:text-box></draw:frame><draw:frame draw:style-name="gr200" draw:text-style-name="P115" svg:width="1.909cm" svg:height="0.302cm" svg:x="5.098cm" svg:y="0.902cm"><draw:text-box><text:p text:style-name="P91"><text:span text:style-name="T96">Dostatočne účinné</text:span></text:p></draw:text-box></draw:frame></draw:g></text:p>
        <text:p text:style-name="P54">Dôvera v činnosť občanov sa v jednotlivých členských štátoch značne líši </text:p>
        <text:p text:style-name="P23">Pri pohľade na výsledky na úrovni jednotlivých krajín Malta, Luxembursko a Cyprus neustále vystupujú ako členské štáty, ktoré majú najväčšiu dôveru v účinnosť opatrení zameraných na občanov, a to vo všetkých piatich testovaných formách angažovanosti, často so širokým rozpätím v porovnaní s priemerom EÚ27. Napríklad 84 % maltských a 81 % luxemburských respondentov považuje členstvo v združení alebo MVO za účinné v porovnaní s 35 % na úrovni EÚ. Odzrkadľuje to model, ktorý sa pozoroval v záujme spokojnosti s právnym štátom, kde sa tie isté tri krajiny takisto umiestnili na najvyšších miestach, čo poukazuje na širšiu atmosféru inštitucionálnej a občianskej dôvery v tieto členské štáty. Na druhom konci spektra sa Francúzsko umiestnilo na najnižšej alebo takmer najnižšej úrovni pre väčšinu testovaných foriem angažovanosti vrátane politických hnutí, strán alebo odborov (32 %, najnižší podiel v EÚ) a účasti na demonštráciách alebo miestnych hnutiach (29 %, druhý najnižší podiel). </text:p>
        <text:p text:style-name="P23"/>
        <text:p text:style-name="P54">Mladší ľudia si myslia, že účasť na priamejších formách účasti občanov, ako je európska iniciatíva občanov, je účinná pri ovplyvňovaní EÚ v politickom rozhodovaní. </text:p>
        <text:p text:style-name="P23">Zdá sa, že pohlavie neovplyvňuje vnímanie: muži a ženy rovnako pravdepodobne považujú priame formy účasti občanov, ako je európska iniciatíva občanov, za účinné pri ovplyvňovaní rozhodovania EÚ (v oboch prípadoch 46 %). </text:p>
        <text:p text:style-name="P23">Vek vykazuje menej lineárny vzor: Túto formu účasti považujú s najväčšou pravdepodobnosťou osoby vo veku 15 – 24 rokov (53 %) v porovnaní so 45 % osôb vo veku 25 – 39 rokov, 43 % osôb vo veku 40 – 54 rokov a 46 % osôb vo veku 55 rokov a viac, čo znamená, že vyniká najmladšia veková skupina, zatiaľ čo ostatné tri vekové skupiny sú relatívne blízko seba. </text:p>
        <text:p text:style-name="P23">Povolanie odhaľuje väčšiu priepasť: Samostatne zárobkovo činní respondenti s najväčšou pravdepodobnosťou považujú účasť občanov za efektívnu (52 %), pred zamestnancami a nepracujúcimi (46 %), zatiaľ čo manuálni pracovníci sú najmenej presvedčení (40 %).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1.343cm" svg:height="0.285cm" svg:x="6.103cm" svg:y="1.962cm"><draw:text-box><text:p text:style-name="P91"><text:span text:style-name="T82">% podľa veku:</text:span></text:p></draw:text-box></draw:frame><draw:frame draw:style-name="gr37" draw:text-style-name="P105" svg:width="0.267cm" svg:height="0.285cm" svg:x="8.075cm" svg:y="2.918cm"><draw:text-box><text:p text:style-name="P91"><text:span text:style-name="T82">53</text:span></text:p></draw:text-box></draw:frame><draw:frame draw:style-name="gr39" draw:text-style-name="P105" svg:width="0.269cm" svg:height="0.285cm" svg:x="7.862cm" svg:y="3.606cm"><draw:text-box><text:p text:style-name="P91"><text:span text:style-name="T82">45</text:span></text:p></draw:text-box></draw:frame><draw:frame draw:style-name="gr37" draw:text-style-name="P105" svg:width="0.267cm" svg:height="0.285cm" svg:x="7.805cm" svg:y="4.28cm"><draw:text-box><text:p text:style-name="P91"><text:span text:style-name="T82">43</text:span></text:p></draw:text-box></draw:frame><draw:frame draw:style-name="gr39" draw:text-style-name="P105" svg:width="0.269cm" svg:height="0.285cm" svg:x="7.886cm" svg:y="4.957cm"><draw:text-box><text:p text:style-name="P91"><text:span text:style-name="T82">46</text:span></text:p></draw:text-box></draw:frame><draw:frame draw:style-name="gr180" draw:text-style-name="P105" svg:width="0.613cm" svg:height="0.285cm" svg:x="5.81cm" svg:y="2.906cm"><draw:text-box><text:p text:style-name="P91"><text:span text:style-name="T83">15-24</text:span></text:p></draw:text-box></draw:frame><draw:frame draw:style-name="gr180" draw:text-style-name="P105" svg:width="0.613cm" svg:height="0.285cm" svg:x="5.81cm" svg:y="3.595cm"><draw:text-box><text:p text:style-name="P91"><text:span text:style-name="T83">25-39</text:span></text:p></draw:text-box></draw:frame><draw:frame draw:style-name="gr180" draw:text-style-name="P105" svg:width="0.613cm" svg:height="0.285cm" svg:x="5.81cm" svg:y="4.269cm"><draw:text-box><text:p text:style-name="P91"><text:span text:style-name="T83">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3">55</text:span></text:p></draw:text-box></draw:frame><draw:frame draw:style-name="gr181" draw:text-style-name="P105" svg:width="0.271cm" svg:height="0.285cm" svg:x="3.373cm" svg:y="3.255cm"><draw:text-box><text:p text:style-name="P91"><text:span text:style-name="T82">46</text:span></text:p></draw:text-box></draw:frame><draw:frame draw:style-name="gr181" draw:text-style-name="P105" svg:width="0.271cm" svg:height="0.285cm" svg:x="3.373cm" svg:y="4.606cm"><draw:text-box><text:p text:style-name="P91"><text:span text:style-name="T82">46</text:span></text:p></draw:text-box></draw:frame><draw:frame draw:style-name="gr182" draw:text-style-name="P105" svg:width="0.71cm" svg:height="0.285cm" svg:x="1.607cm" svg:y="3.242cm"><draw:text-box><text:p text:style-name="P91"><text:span text:style-name="T83">Mužské</text:span></text:p></draw:text-box></draw:frame><draw:polygon draw:style-name="gr32" draw:text-style-name="P102" svg:width="4.365cm" svg:height="0.662cm" svg:x="0cm" svg:y="1.869cm" svg:viewBox="0 0 4366 663" draw:points="0,663 4366,663 4366,0 0,0"><text:p/></draw:polygon><draw:frame draw:style-name="gr183" draw:text-style-name="P105" svg:width="0.68cm" svg:height="0.285cm" svg:x="1.406cm" svg:y="4.594cm"><draw:text-box><text:p text:style-name="P91"><text:span text:style-name="T83">Žena</text:span></text:p></draw:text-box></draw:frame><draw:polygon draw:style-name="gr32" draw:text-style-name="P102" svg:width="4.377cm" svg:height="0.662cm" svg:x="9.694cm" svg:y="1.869cm" svg:viewBox="0 0 4378 663" draw:points="0,663 4378,663 4378,0 0,0"><text:p/></draw:polygon><draw:frame draw:style-name="gr184" draw:text-style-name="P105" svg:width="1.705cm" svg:height="0.285cm" svg:x="1.58cm" svg:y="1.962cm"><draw:text-box><text:p text:style-name="P91"><text:span text:style-name="T82">% podľa pohlavia:</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83cm" svg:height="0.285cm" svg:x="11.095cm" svg:y="1.962cm"><draw:text-box><text:p text:style-name="P91"><text:span text:style-name="T82">% podľa povolania:</text:span></text:p></draw:text-box></draw:frame><draw:frame draw:style-name="gr39" draw:text-style-name="P105" svg:width="0.269cm" svg:height="0.285cm" svg:x="13.279cm" svg:y="2.918cm"><draw:text-box><text:p text:style-name="P91"><text:span text:style-name="T82">52</text:span></text:p></draw:text-box></draw:frame><draw:frame draw:style-name="gr181" draw:text-style-name="P105" svg:width="0.271cm" svg:height="0.285cm" svg:x="13.132cm" svg:y="3.606cm"><draw:text-box><text:p text:style-name="P91"><text:span text:style-name="T82">46</text:span></text:p></draw:text-box></draw:frame><draw:frame draw:style-name="gr39" draw:text-style-name="P105" svg:width="0.269cm" svg:height="0.285cm" svg:x="12.989cm" svg:y="4.28cm"><draw:text-box><text:p text:style-name="P91"><text:span text:style-name="T82">40</text:span></text:p></draw:text-box></draw:frame><draw:frame draw:style-name="gr181" draw:text-style-name="P105" svg:width="0.271cm" svg:height="0.285cm" svg:x="13.132cm" svg:y="4.957cm"><draw:text-box><text:p text:style-name="P91"><text:span text:style-name="T82">46</text:span></text:p></draw:text-box></draw:frame><draw:frame draw:style-name="gr43" draw:text-style-name="P105" svg:width="3.271cm" svg:height="0.285cm" svg:x="10.359cm" svg:y="2.888cm"><draw:text-box><text:p text:style-name="P91"><text:span text:style-name="T83">Samostatne zárobkovo činné osoby</text:span></text:p></draw:text-box></draw:frame><draw:frame draw:style-name="gr179" draw:text-style-name="P105" svg:width="1.244cm" svg:height="0.285cm" svg:x="10.827cm" svg:y="3.595cm"><draw:text-box><text:p text:style-name="P91"><text:span text:style-name="T83">Zamestnanec</text:span></text:p></draw:text-box></draw:frame><draw:frame draw:style-name="gr44" draw:text-style-name="P105" svg:width="1.888cm" svg:height="0.285cm" svg:x="10.336cm" svg:y="4.269cm"><draw:text-box><text:p text:style-name="P91"><text:span text:style-name="T83">Manuálny pracovník</text:span></text:p></draw:text-box></draw:frame><draw:frame draw:style-name="gr186" draw:text-style-name="P105" svg:width="1.197cm" svg:height="0.285cm" svg:x="10.605cm" svg:y="4.945cm"><draw:text-box><text:p text:style-name="P91"><text:span text:style-name="T83">Nefunguje</text:span></text:p></draw:text-box></draw:frame><draw:frame draw:style-name="gr187" draw:text-style-name="P113" svg:width="15.087cm" svg:height="1.047cm" svg:x="0.018cm" svg:y="0.355cm"><draw:text-box><text:p text:style-name="P91"><text:span text:style-name="T100">Otázka č. 5 </text:span><text:span text:style-name="T114">Pri každom z týchto opatrení mi povedzte, či si myslíte, že je účinné alebo nie pri ovplyvňovaní politického rozhodovania na úrovni EÚ po voľbách</text:span> </text:p></draw:text-box></draw:frame><draw:frame draw:style-name="gr188" draw:text-style-name="P113" svg:width="12.644cm" svg:height="0.763cm" svg:x="0.513cm" svg:y="1.085cm"><draw:text-box><text:p text:style-name="P91"><text:span text:style-name="T87">Zapojte sa do priamejších foriem účasti občanov, ako je európska</text:span> <text:span text:style-name="T99">iniciatíva občanov. </text:span></text:p></draw:text-box></draw:frame></draw:g></text:p>
        <text:p text:style-name="P23"/>
        <text:p text:style-name="P24"/>
      </text:section>
      <text:h text:style-name="P18" text:outline-level="1"><text:bookmark-start text:name="__RefHeading___Toc4064_3967327191"/>3. Energetická kríza <text:bookmark-end text:name="__RefHeading___Toc4064_3967327191"/></text:h>
      <text:h text:style-name="P19" text:outline-level="2"><text:bookmark-start text:name="__RefHeading___Toc4066_3967327191"/>3.1 Energia z obnoviteľných zdrojov, hlavné opatrenie na odklon od fosílnych palív <text:bookmark-end text:name="__RefHeading___Toc4066_3967327191"/></text:h>
      <text:section text:style-name="Sect2" text:name="Section3">
        <text:p text:style-name="P54">Rozvoj energie z obnoviteľných zdrojov vyniká ako hlavné opatrenie na odklon od fosílnych palív, ktoré uvádza viac ako jeden Európan z dvoch </text:p>
        <text:p text:style-name="P23">Keď sa Európania zamyslia nad tým, čo môže pomôcť EÚ pri prechode od fosílnych palív, na prvom mieste je rozvoj väčšej kapacity energie z obnoviteľných zdrojov, napríklad prostredníctvom nových veterných parkov a solárnych parkov (35 %). Je tiež najčastejšie uvádzaným prvkom (56 %), čo potvrdzuje, že obnoviteľné zdroje energie sú jasnou vedúcou pákou v mysliach ľudí. </text:p>
        <text:p text:style-name="P23">Ďalšími najčastejšie uvádzanými možnosťami sú zníženie spotreby energie prostredníctvom opatrení v oblasti energetickej efektívnosti (spolu 40 %) a investície do jadrových riešení (32 %), pričom každú z nich vníma ako súčasť odpovede približne tretina až dvaja z piatich Európanov. Podporu miestnych opatrení, ako sú energetické spoločenstvá (29 %), spomínajú aj takmer traja z desiatich respondentov, čo naznačuje skutočný záujem o decentralizovanejšie, komunitne orientované prístupy spolu s rozsiahlymi riešeniami. Väčšia elektrifikácia sa naopak spomína oveľa menej (16 %), čo naznačuje, že sa považuje za menej okamžitú alebo menej zrozumiteľnú páku na odklon od fosílnych palív. </text:p>
        <text:p text:style-name="P23"/>
        <text:p text:style-name="P54">Obnoviteľné zdroje energie dominujú najmä v Európe v južnom a východnom Stredozemí </text:p>
        <text:p text:style-name="P23"><draw:g text:anchor-type="paragraph" draw:z-index="13" draw:name="Objet de groupe 14" draw:style-name="gr2"><draw:frame draw:style-name="gr166" draw:text-style-name="P128" svg:width="8.575cm" svg:height="0.489cm" svg:x="0.646cm" svg:y="0.203cm"><draw:text-box><text:p text:style-name="P91"><text:span text:style-name="T107">Q9</text:span> <text:span text:style-name="T108">Podľa vášho názoru, čo môže pomôcť EÚ pri prechode od fosílnych palív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2">35</text:span></text:p></draw:text-box></draw:frame><draw:frame draw:style-name="gr72" draw:text-style-name="P115" svg:width="0.269cm" svg:height="0.302cm" svg:x="3.39cm" svg:y="2.006cm"><draw:text-box><text:p text:style-name="P91"><text:span text:style-name="T92">17</text:span></text:p></draw:text-box></draw:frame><draw:frame draw:style-name="gr167" draw:text-style-name="P129" svg:width="0.269cm" svg:height="0.304cm" svg:x="3.637cm" svg:y="2.748cm"><draw:text-box><text:p text:style-name="P91"><text:span text:style-name="T110">20</text:span></text:p></draw:text-box></draw:frame><draw:frame draw:style-name="gr72" draw:text-style-name="P115" svg:width="0.269cm" svg:height="0.302cm" svg:x="2.981cm" svg:y="3.496cm"><draw:text-box><text:p text:style-name="P91"><text:span text:style-name="T92">12</text:span></text:p></draw:text-box></draw:frame><draw:frame draw:style-name="gr140" draw:text-style-name="P115" svg:width="0.244cm" svg:height="0.302cm" svg:x="2.614cm" svg:y="4.242cm"><draw:text-box><text:p text:style-name="P91"><text:span text:style-name="T92">6</text:span></text:p></draw:text-box></draw:frame><draw:frame draw:style-name="gr118" draw:text-style-name="P115" svg:width="0.242cm" svg:height="0.302cm" svg:x="2.588cm" svg:y="5.015cm"><draw:text-box><text:p text:style-name="P91"><text:span text:style-name="T111">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0.992cm" svg:height="0.336cm" svg:x="3.586cm" svg:y="0.686cm"><draw:text-box><text:p text:style-name="P91"><text:span text:style-name="T112">Po prvé, </text:span></text:p></draw:text-box></draw:frame><draw:frame draw:style-name="gr170" draw:text-style-name="P115" svg:width="8.416cm" svg:height="0.302cm" svg:x="5.722cm" svg:y="2.03cm"><draw:text-box><text:p text:style-name="P91"><text:span text:style-name="T93">Znížiť spotrebu energie prostredníctvom opatrení v oblasti energetickej efektívnosti</text:span></text:p></draw:text-box></draw:frame><draw:frame draw:style-name="gr171" draw:text-style-name="P129" svg:width="3.837cm" svg:height="0.304cm" svg:x="6.999cm" svg:y="2.748cm"><draw:text-box><text:p text:style-name="P91"><text:span text:style-name="T113">Investovanie do jadrových riešení</text:span></text:p></draw:text-box></draw:frame><draw:frame draw:style-name="gr172" draw:text-style-name="P115" svg:width="5.855cm" svg:height="0.302cm" svg:x="6.04cm" svg:y="3.574cm"><draw:text-box><text:p text:style-name="P91"><text:span text:style-name="T93">Podpora miestnych opatrení, ako sú energetické komunity</text:span></text:p></draw:text-box></draw:frame><draw:frame draw:style-name="gr173" draw:text-style-name="P129" svg:width="3.305cm" svg:height="0.304cm" svg:x="7.356cm" svg:y="4.382cm"><draw:text-box><text:p text:style-name="P91"><text:span text:style-name="T113">Väčšia elektrifikácia</text:span></text:p></draw:text-box></draw:frame><draw:frame draw:style-name="gr174" draw:text-style-name="P115" svg:width="0.648cm" svg:height="0.302cm" svg:x="8.162cm" svg:y="5.105cm"><draw:text-box><text:p text:style-name="P91"><text:span text:style-name="T93">Iné</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3">Neviem</text:span></text:p></draw:text-box></draw:frame><draw:frame draw:style-name="gr74" draw:text-style-name="P115" svg:width="0.267cm" svg:height="0.302cm" svg:x="15.288cm" svg:y="1.26cm"><draw:text-box><text:p text:style-name="P91"><text:span text:style-name="T92">56</text:span></text:p></draw:text-box></draw:frame><draw:frame draw:style-name="gr74" draw:text-style-name="P115" svg:width="0.267cm" svg:height="0.302cm" svg:x="14.21cm" svg:y="2.006cm"><draw:text-box><text:p text:style-name="P91"><text:span text:style-name="T92">40</text:span></text:p></draw:text-box></draw:frame><draw:frame draw:style-name="gr177" draw:text-style-name="P129" svg:width="0.267cm" svg:height="0.304cm" svg:x="13.67cm" svg:y="2.748cm"><draw:text-box><text:p text:style-name="P91"><text:span text:style-name="T110">32</text:span></text:p></draw:text-box></draw:frame><draw:frame draw:style-name="gr118" draw:text-style-name="P115" svg:width="0.242cm" svg:height="0.302cm" svg:x="13.467cm" svg:y="3.496cm"><draw:text-box><text:p text:style-name="P91"><text:span text:style-name="T92">2</text:span></text:p></draw:text-box></draw:frame><draw:frame draw:style-name="gr74" draw:text-style-name="P115" svg:width="0.267cm" svg:height="0.302cm" svg:x="12.591cm" svg:y="4.242cm"><draw:text-box><text:p text:style-name="P91"><text:span text:style-name="T92">16</text:span></text:p></draw:text-box></draw:frame><draw:frame draw:style-name="gr140" draw:text-style-name="P115" svg:width="0.244cm" svg:height="0.302cm" svg:x="11.908cm" svg:y="5.003cm"><draw:text-box><text:p text:style-name="P91"><text:span text:style-name="T92">3</text:span></text:p></draw:text-box></draw:frame><draw:frame draw:style-name="gr75" draw:text-style-name="P115" svg:width="0.242cm" svg:height="0.479cm" svg:x="12.175cm" svg:y="5.747cm"><draw:text-box><text:p/></draw:text-box></draw:frame><draw:frame draw:style-name="gr178" draw:text-style-name="P113" svg:width="5.906cm" svg:height="1.153cm" svg:x="5.609cm" svg:y="1.157cm"><draw:text-box><text:p text:style-name="P91"><text:span text:style-name="T93">Rozvoj väčšej kapacity energie z obnoviteľných zdrojov, napr. prostredníctvom nových veterných parkov a solárnych parkov </text:span></text:p></draw:text-box></draw:frame></draw:g>Pokiaľ ide o výsledky na úrovni jednotlivých krajín, hnacie sily prechodu na fosílne palivá<text:span text:style-name="T3"> odrážajú</text:span> vlastné energetické prostredie každej krajiny. Podpora jadrových riešení ako prvej reakcie je najvyššia v Poľsku (30 % oproti 20 % v EÚ27), Bulharsku a Švédsku (po 25 %) a na Slovensku (24 %), v krajinách, ktoré už prevádzkujú alebo aktívne rozvíjajú jadrovú kapacitu, zatiaľ čo najnižšia je na Cypre a Malte (10 %), ako aj v Maďarsku a Írsku (11 %), z ktorých žiadna nemá jadrový program. Francúzsko vyniká ako výnimka: napriek dlhodobej závislosti od jadrovej energie ju 20 % francúzskych respondentov uvádza ako prvú (rovnakú ako priemer EÚ27) a namiesto toho vedie EÚ k opatreniam v oblasti energetickej efektívnosti (22 % spolu s Luxemburskom na úrovni 23 %), a nie k obnoviteľným zdrojom energie, ktoré uvádzajú menej ako väčšina ostatných krajín (30 %). Kapacita energie z obnoviteľných zdrojov naopak dominuje v južnej a juhovýchodnej Európe, pričom Chorvátsko, Malta, Cyprus, Maďarsko a Španielsko ju uvádzajú v prvom rade na úrovni 44 – 46 %, čo je výrazne nad priemerom EÚ27 na úrovni 35 %, čo pravdepodobne odráža silnejší vnímaný solárny potenciál. Miestne komunitné opatrenia takisto získavajú na význame medzi prvou a druhou zmienkou takmer všade (od 12 % do 22 % na úrovni EÚ27), najmä na Malte (13 % až 29 %) a Cypre (14 % až 28 %), čo poukazuje na to, že tieto riešenia sa považujú skôr za cenný doplnok než za najvyššiu prioritu. Napokon, <text:soft-page-break/>odpovede „neviem“ sú častejšie v severských a pobaltských krajinách, Fínsku a Švédsku (12 %), Bulharsku, Česku a Dánsku (všetky 10 %) v porovnaní s Maltou (1 %), Luxemburskom (2 %) alebo Španielskom a Írskom (obe 5 %). </text:p>
        <text:p text:style-name="P23"/>
        <text:p text:style-name="P54">Rodová rovnosť a vzdelávanie formujú postoje k jadrovej energii viac ako k obnoviteľným zdrojom energie </text:p>
        <text:p text:style-name="P23">Jasný rodový rozdiel sa objavuje aj v oblasti jadrovej energie, ktorú uvádza celkovo 35 % mužov v porovnaní s 29 % žien, zatiaľ čo názory na obnoviteľné zdroje energie sú medzi pohlaviami vo všeobecnosti podobné. </text:p>
        <text:p text:style-name="P23">Úroveň vzdelania formuje postoje k jadrovej energii viac ako k obnoviteľným zdrojom energie: podpora jadrových riešení sa zvyšuje z 24 % v prípade osôb s najnižšou úrovňou vzdelania na 36 % v prípade osôb s najvyšším vzdelaním, čo predstavuje 12-bodový rozdiel, zatiaľ čo obnoviteľné zdroje energie sa líšia len mierne (52 % až 59 %); respondenti s nižšou úrovňou vzdelania takisto s väčšou pravdepodobnosťou odpovedajú na otázku „neviem“ (11 % respondentov oproti 5 % respondentov s vysokým vzdelaním). </text:p>
        <text:p text:style-name="P23"/>
        <text:h text:style-name="P20" text:outline-level="2"><text:bookmark-start text:name="__RefHeading___Toc4068_3967327191"/>3.2 Rastúce ceny energií: zníženie spotreby namiesto štrukturálnych zmien <text:bookmark-end text:name="__RefHeading___Toc4068_3967327191"/></text:h>
        <text:p text:style-name="P54">Zoči-voči rastúcim cenám energie Európania skôr znižujú spotrebu než investujú do štrukturálnych riešení </text:p>
        <text:p text:style-name="P23">31 % Európanov uviedlo, že znížili svoju celkovú spotrebu elektrickej energie v reakcii na nárast cien energie po začiatku vojny v Iráne. Druhým najbežnejším opatrením je dôkladnejšie monitorovanie ich spotreby energie (27 %), po ktorom nasleduje zníženie využívania vykurovania alebo chladenia (26 %). Medzi najčastejšie uvádzané opatrenia patrí aj úprava spotreby energie s cieľom profitovať z nižších cien alebo mimo špičky (20 %) a zmena dopravných návykov (19 %), čo poukazuje na to, že Európania prispôsobujú svoje správanie vo viacerých oblastiach nad rámec vykurovania a elektrickej energie.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96">31</text:span></text:p></draw:text-box></draw:frame><draw:frame draw:style-name="gr119" draw:text-style-name="P120" svg:width="0.267cm" svg:height="0.294cm" svg:x="14.386cm" svg:y="6.917cm"><draw:text-box><text:p text:style-name="P91"><text:span text:style-name="T103">27</text:span></text:p></draw:text-box></draw:frame><draw:frame draw:style-name="gr122" draw:text-style-name="P120" svg:width="0.269cm" svg:height="0.294cm" svg:x="14.162cm" svg:y="7.356cm"><draw:text-box><text:p text:style-name="P91"><text:span text:style-name="T103">26</text:span></text:p></draw:text-box></draw:frame><draw:frame draw:style-name="gr122" draw:text-style-name="P120" svg:width="0.269cm" svg:height="0.294cm" svg:x="12.818cm" svg:y="7.795cm"><draw:text-box><text:p text:style-name="P91"><text:span text:style-name="T103">20</text:span></text:p></draw:text-box></draw:frame><draw:frame draw:style-name="gr121" draw:text-style-name="P120" svg:width="0.239cm" svg:height="0.294cm" svg:x="12.592cm" svg:y="8.248cm"><draw:text-box><text:p text:style-name="P91"><text:span text:style-name="T103">1</text:span></text:p></draw:text-box></draw:frame><draw:frame draw:style-name="gr122" draw:text-style-name="P120" svg:width="0.269cm" svg:height="0.294cm" svg:x="11.92cm" svg:y="8.687cm"><draw:text-box><text:p text:style-name="P91"><text:span text:style-name="T103">16</text:span></text:p></draw:text-box></draw:frame><draw:frame draw:style-name="gr122" draw:text-style-name="P120" svg:width="0.269cm" svg:height="0.294cm" svg:x="11.471cm" svg:y="9.128cm"><draw:text-box><text:p text:style-name="P91"><text:span text:style-name="T103">14</text:span></text:p></draw:text-box></draw:frame><draw:frame draw:style-name="gr122" draw:text-style-name="P120" svg:width="0.269cm" svg:height="0.294cm" svg:x="11.471cm" svg:y="9.569cm"><draw:text-box><text:p text:style-name="P91"><text:span text:style-name="T103">14</text:span></text:p></draw:text-box></draw:frame><draw:frame draw:style-name="gr119" draw:text-style-name="P120" svg:width="0.267cm" svg:height="0.294cm" svg:x="11.248cm" svg:y="10.009cm"><draw:text-box><text:p text:style-name="P91"><text:span text:style-name="T103">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96">5</text:span></text:p></draw:text-box></draw:frame><draw:frame draw:style-name="gr121" draw:text-style-name="P120" svg:width="0.239cm" svg:height="0.294cm" svg:x="8.558cm" svg:y="11.342cm"><draw:text-box><text:p text:style-name="P91"><text:span text:style-name="T103">1</text:span></text:p></draw:text-box></draw:frame><draw:frame draw:style-name="gr119" draw:text-style-name="P120" svg:width="0.267cm" svg:height="0.294cm" svg:x="10.8cm" svg:y="11.781cm"><draw:text-box><text:p text:style-name="P91"><text:span text:style-name="T103">11</text:span></text:p></draw:text-box></draw:frame><draw:frame draw:style-name="gr121" draw:text-style-name="P120" svg:width="0.239cm" svg:height="0.294cm" svg:x="9.006cm" svg:y="12.221cm"><draw:text-box><text:p text:style-name="P91"><text:span text:style-name="T103">3</text:span></text:p></draw:text-box></draw:frame><draw:frame draw:style-name="gr149" draw:text-style-name="P115" svg:width="4.458cm" svg:height="0.302cm" svg:x="4.188cm" svg:y="6.423cm"><draw:text-box><text:p text:style-name="P91"><text:span text:style-name="T93">Znížená celková spotreba elektrickej energie</text:span></text:p></draw:text-box></draw:frame><draw:frame draw:style-name="gr150" draw:text-style-name="P120" svg:width="5.03cm" svg:height="0.294cm" svg:x="3.217cm" svg:y="6.853cm"><draw:text-box><text:p text:style-name="P91"><text:span text:style-name="T104">Pozornejšie monitorujte svoju spotrebu energie</text:span></text:p></draw:text-box></draw:frame><draw:frame draw:style-name="gr151" draw:text-style-name="P120" svg:width="4.779cm" svg:height="0.294cm" svg:x="5.004cm" svg:y="7.268cm"><draw:text-box><text:p text:style-name="P91"><text:span text:style-name="T104">Zníženie používania vykurovania alebo chladenia</text:span></text:p></draw:text-box></draw:frame><draw:frame draw:style-name="gr152" draw:text-style-name="P120" svg:width="6.169cm" svg:height="0.294cm" svg:x="2.111cm" svg:y="8.224cm"><draw:text-box><text:p text:style-name="P91"><text:span text:style-name="T104">Zmeniť svoje dopravné návyky s cieľom znížiť spotrebu energie</text:span></text:p></draw:text-box></draw:frame><draw:frame draw:style-name="gr153" draw:text-style-name="P120" svg:width="4.774cm" svg:height="0.294cm" svg:x="3.784cm" svg:y="8.638cm"><draw:text-box><text:p text:style-name="P91"><text:span text:style-name="T104">Investície do energeticky účinnejších spotrebičov</text:span></text:p></draw:text-box></draw:frame><draw:frame draw:style-name="gr154" draw:text-style-name="P120" svg:width="5.719cm" svg:height="0.294cm" svg:x="2.78cm" svg:y="9.104cm"><draw:text-box><text:p text:style-name="P91"><text:span text:style-name="T104">Porovnanie alebo zmena dodávateľa energie alebo zmluvy</text:span></text:p></draw:text-box></draw:frame><draw:frame draw:style-name="gr155" draw:text-style-name="P120" svg:width="10.722cm" svg:height="0.294cm" svg:x="0.418cm" svg:y="9.532cm"><draw:text-box><text:p text:style-name="P91"><text:span text:style-name="T104">Inštalované alebo zvažované inštalácie riešení v oblasti energie z obnoviteľných zdrojov (napr. solárne panely)</text:span></text:p></draw:text-box></draw:frame><draw:frame draw:style-name="gr156" draw:text-style-name="P120" svg:width="6.472cm" svg:height="0.294cm" svg:x="2.485cm" svg:y="9.972cm"><draw:text-box><text:p text:style-name="P91"><text:span text:style-name="T104">Vylepšená izolácia alebo energetická hospodárnosť vášho domova</text:span></text:p></draw:text-box></draw:frame><draw:frame draw:style-name="gr157" draw:text-style-name="P120" svg:width="7.204cm" svg:height="0.294cm" svg:x="3.482cm" svg:y="10.423cm"><draw:text-box><text:p text:style-name="P91"><text:span text:style-name="T104">Použité inteligentné nástroje alebo aplikácie na riadenie spotreby energie</text:span></text:p></draw:text-box></draw:frame><draw:frame draw:style-name="gr158" draw:text-style-name="P122" svg:width="4.134cm" svg:height="0.302cm" svg:x="4.891cm" svg:y="10.905cm"><draw:text-box><text:p text:style-name="P117"><text:span text:style-name="T93">Pripojiť sa k energetickému spoločenstvu</text:span></text:p></draw:text-box></draw:frame><draw:frame draw:style-name="gr159" draw:text-style-name="P123" svg:width="0.93cm" svg:height="0.294cm" svg:x="6.96cm" svg:y="11.317cm"><draw:text-box><text:p text:style-name="P117"><text:span text:style-name="T104">Iné</text:span></text:p></draw:text-box></draw:frame><draw:frame draw:style-name="gr160" draw:text-style-name="P120" svg:width="0.835cm" svg:height="0.294cm" svg:x="7.073cm" svg:y="11.776cm"><draw:text-box><text:p text:style-name="P91"><text:span text:style-name="T104">Žiadne</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4">Otázka č. 10: </text:span><text:span text:style-name="T109">Ktoré z nasledujúcich opatrení ste prijali v reakcii na zvýšenie cien energie po začatí vojny v Iráne (koniec februára 2026) s cieľom aktívnejšie znížiť spotrebu energie? </text:span></text:p></draw:text-box></draw:frame><draw:frame draw:style-name="gr164" draw:text-style-name="P125" svg:width="7.571cm" svg:height="1.031cm" svg:x="0.624cm" svg:y="7.474cm"><draw:text-box><text:p text:style-name="P117"><text:span text:style-name="T104">Upravená spotreba energie s cieľom profitovať z nižších cien alebo zníženej spotreby v</text:span> <text:span text:style-name="T93">hodinách s vyššími cenami</text:span></text:p></draw:text-box></draw:frame><draw:frame draw:style-name="gr165" draw:text-style-name="P127" svg:width="2.816cm" svg:height="0.544cm" svg:x="5.241cm" svg:y="12.071cm"><draw:text-box><text:p text:style-name="P126"><text:span text:style-name="T104">Neviem</text:span></text:p></draw:text-box></draw:frame></draw:g>Naopak, štrukturálnejšie a často nákladnejšie alebo dlhodobejšie riešenia sa uvádzajú oveľa menej často: investície do energeticky účinných spotrebičov (16 %), porovnanie alebo zmena dodávateľa energie alebo zmluvy (14 %), inštalácia riešení v oblasti energie z obnoviteľných zdrojov, ako sú solárne panely (14 %), a zlepšenie izolácie domov (13 %) výrazne zaostávajú za uvedenými úpravami správania. Digitálne nástroje na riadenie spotreby energie (9 %) a zapojenie sa do energetickej komunity (5 %) sa spomínajú ešte menej často, čo potvrdzuje, že každodenné zmeny správania zostávajú zďaleka uprednostňovanou reakciou na rastúce ceny pred akýmkoľvek riešením založeným na investíciách. </text:p>
        <text:p text:style-name="P23"/>
        <text:p text:style-name="P23">Konkrétne, zatiaľ čo 11 % Európanov tvrdí, že vôbec nezmenili svoje návyky týkajúce sa spotreby energie, len 3 % tvrdia, že to nevedia, čo naznačuje, že väčšina Európanov má pomerne jasnú predstavu o tom, či a ako prispôsobili svoje správanie. </text:p>
        <text:p text:style-name="P54">Grécko a Francúzsko najviac znižujú spotrebu, zatiaľ čo Malta a Luxembursko najviac investujú do štrukturálnych riešení </text:p>
        <text:p text:style-name="P23">Pokiaľ ide o výsledky na úrovni jednotlivých krajín, Grécko a Francúzsko vynikajú intenzitou svojej behaviorálnej reakcie a zaraďujú sa medzi popredné krajiny v niekoľkých opatreniach naraz: Grécko má vedúce postavenie pri znižovaní spotreby elektrickej energie (43 % oproti 31 % v EÚ27), znižovaní spotreby vykurovania alebo chladenia (36 % oproti 26 v EÚ27) a zmene dodávateľa energie (20 % oproti 14 % v EÚ27), zatiaľ čo Francúzsko sa takisto radí medzi tri najlepšie krajiny pri znižovaní spotreby elektrickej energie (36 % oproti 31 % v EÚ27), znižovaní spotreby vykurovania alebo chladenia (34 oproti 26 % v EÚ27) a zmene dopravných návykov (27 % oproti 19 % v EÚ27), čo naznačuje, že tieto dve krajiny vynaložili čo najširšie celkové úsilie na zníženie svojej spotreby energie. </text:p>
        <text:p text:style-name="P23"/>
        <text:p text:style-name="P23"><text:soft-page-break/>Malta je na čele zoznamu inteligentných nástrojov alebo aplikácií (27 %), izolácie domácností (25 %), energeticky účinných spotrebičov (24 %) a pripojenia sa k energetickej komunite (14 %), pričom Luxembursko sa neustále umiestňuje na druhom alebo treťom mieste v rovnakej oblasti (28 % v prípade inštalácie riešení v oblasti obnoviteľných zdrojov energie, 22 % v prípade inteligentných nástrojov, 13 % v prípade energetických komunít), čo je model, ktorý pravdepodobne súvisí s tým, že ide o menšie a bohatšie krajiny, v ktorých sú investície s vyššími nákladmi dostupnejšie. </text:p>
        <text:p text:style-name="P23"/>
        <text:p text:style-name="P23">Na druhom konci spektra Fínsko zaznamenalo zďaleka najvyšší podiel respondentov, ktorí vôbec nepodnikli žiadne kroky (25 % oproti 11 % v EÚ27), v kombinácii s niektorými z najnižších hodnotení takmer všetkých behaviorálnych pák (13 % v prípade zníženia využívania vykurovania alebo chladenia, 9 % v prípade energeticky účinných spotrebičov, 2 % v prípade energetických spoločenstiev), čo pravdepodobne odráža už regulované alebo pomerne nízke ceny energie alebo už energeticky efektívny bytový fond. Lotyšsko, Litva a Slovensko vykazujú vo všeobecnosti podobný profil s vysokým podielom odpovedí „žiadne“ (18 – 20 %). Slovinsko a Chorvátsko vynikajú najmä pri prispôsobovaní spotreby energie tak, aby sa využívala mimo špičky, čo uvádza 38 % respondentov a 31 % respondentov, čo je výrazne nad priemerom EÚ27 na úrovni 20 %, čo poukazuje na potenciálne rozvinutejšie alebo atraktívnejšie systémy stanovovania cien v čase spotreby v týchto dvoch krajinách. </text:p>
        <text:p text:style-name="P23"/>
        <text:p text:style-name="P23">Rumunsko a Bulharsko kombinujú silné zapojenie do monitorovania spotreby (36 % a 24 %) a investovanie do účinných spotrebičov alebo izolácie (20 – 23 %) s výrazne nízkym sklonom k zmene dodávateľa energie (5 % v oboch krajinách), čo môže odrážať menej konkurencieschopný alebo menej prístupný trh s energiou. </text:p>
        <text:p text:style-name="P23"/>
        <text:p text:style-name="P57">Vek je hnacou silou zapojenia sa do znižovania spotreby energie </text:p>
        <text:p text:style-name="P37">Sociálno-demografické členenia odhaľujú jasný generačný model reakcie Európanov na rastúce ceny energie: u starších respondentov (55+) je výrazne vyššia pravdepodobnosť, že znížili svoju spotrebu elektrickej energie (38 % oproti 23 – 24 % u osôb mladších ako 40 rokov) a podrobnejšie monitorovali svoju spotrebu energie (32 % oproti 22 %), zatiaľ čo mladší respondenti vynikajú väčším využívaním inteligentných nástrojov alebo aplikácií (13 % u osôb vo veku 15 – 24 rokov oproti 7 % u osôb vo veku nad 55 rokov) a vstupom do energetickej komunity (7 % oproti 2 %). </text:p>
        <text:p text:style-name="P23"/>
        <text:p text:style-name="P24"/>
      </text:section>
      <text:h text:style-name="P18" text:outline-level="1"><text:bookmark-start text:name="__RefHeading___Toc4070_3967327191"/>4. Vnímanie obchodnej politiky a hospodárskej suverenity<text:bookmark-end text:name="__RefHeading___Toc4070_3967327191"/></text:h>
      <text:section text:style-name="Sect2" text:name="Section4">
        <text:h text:style-name="P19" text:outline-level="2"><text:bookmark-start text:name="__RefHeading___Toc4072_3967327191"/>4.1 Spolupráca pri obchodných rokovaniach<text:bookmark-end text:name="__RefHeading___Toc4072_3967327191"/></text:h>
        <text:p text:style-name="P54">Dve tretiny Európanov sa domnievajú, že EÚ by mala diverzifikovať svoj obchod a že členské štáty by mali lepšie rokovať spoločne </text:p>
        <text:p text:style-name="P23"><draw:g text:anchor-type="paragraph" draw:z-index="29" draw:name="Objet de groupe 17" draw:style-name="gr2"><draw:frame draw:style-name="gr23" draw:text-style-name="P97" svg:width="11.085cm" svg:height="0.992cm" svg:x="1.321cm" svg:y="0.834cm"><draw:text-box><text:p text:style-name="P96"><text:span text:style-name="T76">Otázka č. 6: Do akej miery súhlasíte alebo nesúhlasíte s týmito tvrdeniami?</text:span></text:p></draw:text-box></draw:frame><draw:frame draw:style-name="gr24" draw:text-style-name="P98" svg:width="14.876cm" svg:height="0.622cm" svg:x="1.344cm" svg:y="1.704cm"><draw:text-box><text:p text:style-name="P96"><text:span text:style-name="T77">EÚ by mala posilniť svoju hospodársku nezávislosť diverzifikáciou svojich obchodných vzťahov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0.983cm" svg:x="0.919cm" svg:y="2.554cm"><draw:text-box><text:p text:style-name="P96"><text:span text:style-name="T76">Úplne súhlasím</text:span></text:p></draw:text-box></draw:frame><draw:frame draw:style-name="gr24" draw:text-style-name="P97" svg:width="2.726cm" svg:height="0.983cm" svg:x="4.194cm" svg:y="2.526cm"><draw:text-box><text:p text:style-name="P96"><text:span text:style-name="T76">Tendencia súhlasiť</text:span></text:p></draw:text-box></draw:frame><draw:frame draw:style-name="gr24" draw:text-style-name="P97" svg:width="3.225cm" svg:height="0.983cm" svg:x="7.833cm" svg:y="2.577cm"><draw:text-box><text:p text:style-name="P96"><text:span text:style-name="T76">Tendencia nesúhlasiť</text:span></text:p></draw:text-box></draw:frame><draw:frame draw:style-name="gr27" draw:text-style-name="P97" svg:width="3.444cm" svg:height="0.638cm" svg:x="11.982cm" svg:y="2.54cm"><draw:text-box><text:p text:style-name="P96"><text:span text:style-name="T76">Úplne nesúhlasím</text:span></text:p></draw:text-box></draw:frame><draw:frame draw:style-name="gr24" draw:text-style-name="P97" svg:width="2.17cm" svg:height="0.622cm" svg:x="15.795cm" svg:y="2.554cm"><draw:text-box><text:p text:style-name="P96"><text:span text:style-name="T76">Neviem</text:span></text:p></draw:text-box></draw:frame></draw:g></draw:g>65 % Európanov súhlasí s tým, že EÚ by mala posilniť svoju hospodársku nezávislosť diverzifikáciou svojich obchodných vzťahov vrátane 26 %, ktorí úplne súhlasia, a 39 %, ktorí majú tendenciu súhlasiť. Iba 24 % nesúhlasí (9 % úplne nesúhlasí, 15 % má tendenciu nesúhlasiť), zatiaľ čo 11 % nevie povedať, či by to bolo prospešné alebo nie.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2">26</text:span></text:p></draw:text-box></draw:frame><draw:frame draw:style-name="gr72" draw:text-style-name="P115" svg:width="0.269cm" svg:height="0.302cm" svg:x="2.452cm" svg:y="5.135cm"><draw:text-box><text:p text:style-name="P91"><text:span text:style-name="T92">23</text:span></text:p></draw:text-box></draw:frame><draw:frame draw:style-name="gr73" draw:text-style-name="P115" svg:width="0.246cm" svg:height="0.302cm" svg:x="7.335cm" svg:y="2.577cm"><draw:text-box><text:p text:style-name="P91"><text:span text:style-name="T92">3</text:span></text:p></draw:text-box></draw:frame><draw:frame draw:style-name="gr140" draw:text-style-name="P115" svg:width="0.244cm" svg:height="0.302cm" svg:x="6.904cm" svg:y="5.135cm"><draw:text-box><text:p text:style-name="P91"><text:span text:style-name="T92">3</text:span></text:p></draw:text-box></draw:frame><draw:frame draw:style-name="gr74" draw:text-style-name="P115" svg:width="0.267cm" svg:height="0.302cm" svg:x="11.213cm" svg:y="2.577cm"><draw:text-box><text:p text:style-name="P91"><text:span text:style-name="T92">15</text:span></text:p></draw:text-box></draw:frame><draw:frame draw:style-name="gr74" draw:text-style-name="P115" svg:width="0.267cm" svg:height="0.302cm" svg:x="10.924cm" svg:y="5.135cm"><draw:text-box><text:p text:style-name="P91"><text:span text:style-name="T92">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2">10</text:span></text:p></draw:text-box></draw:frame><draw:frame draw:style-name="gr74" draw:text-style-name="P115" svg:width="0.267cm" svg:height="0.302cm" svg:x="14.373cm" svg:y="2.577cm"><draw:text-box><text:p text:style-name="P91"><text:span text:style-name="T92">11</text:span></text:p></draw:text-box></draw:frame><draw:frame draw:style-name="gr74" draw:text-style-name="P115" svg:width="0.267cm" svg:height="0.302cm" svg:x="14.373cm" svg:y="5.135cm"><draw:text-box><text:p text:style-name="P91"><text:span text:style-name="T92">11</text:span></text:p></draw:text-box></draw:frame><draw:frame draw:style-name="gr141" draw:text-style-name="P115" svg:width="10.379cm" svg:height="0.302cm" svg:x="1.036cm" svg:y="4.45cm"><draw:text-box><text:p text:style-name="P91"><text:span text:style-name="T93">Členské štáty môžu dosiahnuť lepšie výsledky v obchodných rokovaniach spoluprácou na úrovni EÚ</text:span></text:p></draw:text-box></draw:frame><draw:frame draw:style-name="gr142" draw:text-style-name="P115" svg:width="9.434cm" svg:height="0.302cm" svg:x="1.036cm" svg:y="1.88cm"><draw:text-box><text:p text:style-name="P91"><text:span text:style-name="T93">EÚ by mala posilniť svoju hospodársku nezávislosť diverzifikáciou svojich obchodných vzťahov</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07">Q6</text:span> <text:span text:style-name="T108">Do akej miery súhlasíte alebo nesúhlasíte s nasledujúcimi tvrdeniami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1.555cm" svg:height="0.302cm" svg:x="3.331cm" svg:y="1.355cm"><draw:text-box><text:p text:style-name="P91"><text:span text:style-name="T96">Úplne súhlasím</text:span></text:p></draw:text-box></draw:frame><draw:polygon draw:style-name="gr85" draw:text-style-name="P110" svg:width="0.13cm" svg:height="0.129cm" svg:x="11.259cm" svg:y="1.399cm" svg:viewBox="0 0 131 130" draw:points="0,130 131,130 131,0 0,0"><text:p/></draw:polygon><draw:frame draw:style-name="gr86" draw:text-style-name="P115" svg:width="1.807cm" svg:height="0.302cm" svg:x="9.324cm" svg:y="1.355cm"><draw:text-box><text:p text:style-name="P91"><text:span text:style-name="T97">Úplne nesúhlasím</text:span></text:p></draw:text-box></draw:frame><draw:frame draw:style-name="gr146" draw:text-style-name="P115" svg:width="1.186cm" svg:height="0.302cm" svg:x="11.457cm" svg:y="1.355cm"><draw:text-box><text:p text:style-name="P91"><text:span text:style-name="T98">Neviem</text:span></text:p></draw:text-box></draw:frame><draw:frame draw:style-name="gr65" draw:text-style-name="P114" svg:width="2.005cm" svg:height="0.782cm" svg:x="4.906cm" svg:y="1.212cm"><draw:text-box><text:p text:style-name="P96"><text:span text:style-name="T91">Tendencia súhlasiť</text:span></text:p></draw:text-box></draw:frame><draw:frame draw:style-name="gr65" draw:text-style-name="P114" svg:width="2.289cm" svg:height="0.782cm" svg:x="6.814cm" svg:y="1.231cm"><draw:text-box><text:p text:style-name="P96"><text:span text:style-name="T91">Tendencia nesúhlasiť</text:span></text:p></draw:text-box></draw:frame></draw:g></draw:g>Veľmi podobný model sa objavuje v oblasti spolupráce na úrovni EÚ pri obchodných rokovaniach: 62 % Európanov si myslí, že členské štáty môžu dosiahnuť lepšie výsledky spoluprácou na úrovni EÚ (23 % úplne súhlasí, 39 % zvyčajne súhlasí). 27 % nesúhlasí (10 % úplne, 17 % má tendenciu) a opäť 11 % nemá k tomuto vyhláseniu jasný názor. </text:p>
        <text:p text:style-name="P23">Úroveň podpory je pozoruhodne konzistentná v oboch vyhláseniach: 65 % oproti 62 %, rozdiel len 3 body a podiel odpovedí „neviem“ je rovnaký (11 %), čo poukazuje na koherentný názor Európanov, že autonómnejší a koordinovanejší prístup EÚ k obchodu idú ruka v ruke, a nie sú vnímané ako konkurenčné možnosti. Pozoruhodnou nuansou je, <text:soft-page-break/>že podiel respondentov, ktorí „úplne súhlasia“, je o niečo vyšší v prípade diverzifikácie obchodu (26 %) ako v prípade spolupráce členských štátov (23 %), čo naznačuje, že hospodárska nezávislosť vytvára o niečo silnejšiu a rozhodnejšiu podporu ako inštitucionálna koordinácia, hoci obe myšlienky dosahujú veľmi podobnú celkovú úroveň dohody. </text:p>
        <text:p text:style-name="P23"/>
        <text:h text:style-name="P20" text:outline-level="2"><text:bookmark-start text:name="__RefHeading___Toc4074_3967327191"/>4.2 Diverzifikácia obchodných vzťahov <text:bookmark-end text:name="__RefHeading___Toc4074_3967327191"/></text:h>
        <text:p text:style-name="P54">Podpora väčšiny vo všetkých 27 členských štátoch, podpora diverzifikácie obchodu EÚ je silnejšia v malých otvorených ekonomikách a o niečo miernejšia vo väčších ekonomikách </text:p>
        <text:p text:style-name="P23">Väčšina súhlasí s týmto tvrdením v každom členskom štáte, od 56 % vo Švédsku po 93 % na Malte. Podpora je vo všeobecnosti vyššia v menších ekonomikách: Na prvom mieste je Malta (93 %), Luxembursko (92 %) a Cyprus (87 %), za ktorými nasleduje Litva (79 %) a Estónsko (78 %). Naopak, Holandsko (59 %) a Švédsko (56 %) zaznamenávajú najnižšiu úroveň dohody, stále väčšinu, ale výrazne bližšie k rovnomernému rozdeleniu. Väčšie hospodárstva sa nachádzajú blízko alebo tesne pod priemerom EÚ27 (65 %): Poľsko a Španielsko to presne zodpovedajú (65 %), zatiaľ čo Nemecko a Taliansko sú na úrovni 64 % a Francúzsko na úrovni 63 %. Z toho vyplýva, že zatiaľ čo myšlienka diverzifikácie obchodu je všeobecne rozšírená v celej EÚ, rezonuje o niečo menej, hoci stále veľmi pevne, vo väčších, sebestačných ekonomikách ako v menších ekonomikách, ktoré sú viac závislé od obchodu. </text:p>
        <text:p text:style-name="P23"/>
        <text:p text:style-name="P54">Podpora spolupráce na úrovni EÚ pri obchodných rokovaniach je najvyššia v najmenších členských štátoch a najnižšia vo Francúzsku </text:p>
        <text:p text:style-name="P23">Väčšina súhlasí s týmto tvrdením v každom členskom štáte, hoci úroveň podpory sa líši viac ako v prípade diverzifikácie obchodu, a to od 54 % vo Francúzsku po 92 % na Malte a Cypre. Malta a Cyprus (po 92 %) a Luxembursko (90 %) sú výrazne nad zvyškom EÚ, za nimi nasleduje Portugalsko (77 %) a Estónsko (76 %), čo je vo všeobecnosti rovnaká skupina menších ekonomík, ktoré takisto vedú k diverzifikácii obchodu. Väčšie ekonomiky opäť klastrov blízko alebo pod priemerom EÚ27 (62 %): Nemecko a Španielsko to presne zodpovedajú (62 %), Taliansko je mierne pod úrovňou (61 %) a Francúzsko zaznamenalo najnižšiu úroveň dohody v celej EÚ (54 %), čo je jediný členský štát, v ktorom podpora jednoznačne klesla pod hranicu 60 %. Poľsko (59 %) a Česko (59 %) sa v tomto vyhlásení takisto radia medzi rezervovanejšie krajiny. Celkovo tento vývoj presne odráža vývoj pozorovaný pri diverzifikácii obchodu, pričom menšie ekonomiky, ktoré sú viac závislé od obchodu, prejavujú najsilnejší záujem o koordináciu na úrovni EÚ a väčšie členské štáty, najmä Francúzsko, vyjadrujú pomerne rezervovanejšiu, hoci stále väčšinovú podporu. </text:p>
        <text:p text:style-name="P23">Pri porovnaní týchto dvoch vyhlásení je podpora diverzifikácie obchodu (v priemere 65 %) vo všeobecnosti o niečo vyššia ako podpora spolupráce pri obchodných rokovaniach na úrovni EÚ (62 %), ale Francúzsko vykazuje zďaleka najväčší rozdiel medzi týmito dvoma krajinami (63 % oproti 54 %, čo predstavuje rozdiel 9 bodov), čím sa stáva jedinou krajinou pod 60 %, pokiaľ ide o spoluprácu. Dánsko a Poľsko vykazujú podobný, miernejší model, zatiaľ čo Cyprus, Švédsko a Lotyšsko sa uberajú opačným smerom a súhlasia o niečo viac so spoluprácou na úrovni EÚ ako so samotnou diverzifikáciou. Vo väčšine ostatných členských štátov dostávajú tieto dve vyhlásenia takmer rovnakú úroveň podpory, čo naznačuje, že tieto dve myšlienky sa vo všeobecnosti považujú skôr za komplementárne než za konkurenčné. </text:p>
        <text:p text:style-name="P23"/>
        <text:p text:style-name="P54">Vek a vzdelávanie sú najkonzistentnejšími sociálno-demografickými faktormi, ktoré stoja za podporou jednotnejšej a diverzifikovanejšej obchodnej politiky EÚ. </text:p>
        <text:p text:style-name="P23">Vek je premenná, ktorá najzreteľnejšie súvisí s názormi na tieto dve tvrdenia. Respondenti vo veku 55 rokov a viac podporujú spoluprácu na úrovni EÚ pri obchodných rokovaniach viac ako mladšie vekové skupiny (68 % v porovnaní s 57 % vo veku 25 – 39 rokov) a diverzifikáciu obchodu (71 % v porovnaní s 59 % vo veku 25 – 39 rokov), čo je 11 až 12-bodový rozdiel medzi najviac rezervovanými a najviac podporujúcimi vekovými skupinami. Úroveň vzdelania zohráva podobne jasnú úlohu pri spolupráci na úrovni EÚ, pričom sa zvýšila z 56 % v prípade osôb s nízkou úrovňou vzdelania na 66 % v prípade osôb s vysokou úrovňou vzdelania, hoci tento trend je oveľa menej výrazný v prípade diverzifikácie obchodu (65 % až 69 % bez jasného modelu). Podpora spolupráce na úrovni EÚ je medzi mužmi a ženami prakticky rovnaká (62 %), zatiaľ čo u mužov je o niečo väčšia pravdepodobnosť ako u žien, že podporia diverzifikáciu obchodu (67 % <text:soft-page-break/>oproti 64 %). Geografické rozdiely sú mierne, ale konzistentné, pričom obyvatelia vidieka o niečo menej podporujú ako obyvatelia miest, najmä pokiaľ ide o diverzifikáciu obchodu (60 % oproti 66 %). </text:p>
        <text:p text:style-name="P23"/>
        <text:p text:style-name="P24"/>
      </text:section>
      <text:h text:style-name="P18" text:outline-level="1"><text:bookmark-start text:name="__RefHeading___Toc4076_3967327191"/>5. Vnímanie hlavných výziev EÚ<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96">3</text:span></text:p></draw:text-box></draw:frame><draw:frame draw:style-name="gr119" draw:text-style-name="P120" svg:width="0.267cm" svg:height="0.294cm" svg:x="14.319cm" svg:y="6.465cm"><draw:text-box><text:p text:style-name="P91"><text:span text:style-name="T103">33</text:span></text:p></draw:text-box></draw:frame><draw:frame draw:style-name="gr119" draw:text-style-name="P120" svg:width="0.267cm" svg:height="0.294cm" svg:x="14.143cm" svg:y="6.892cm"><draw:text-box><text:p text:style-name="P91"><text:span text:style-name="T103">32</text:span></text:p></draw:text-box></draw:frame><draw:frame draw:style-name="gr120" draw:text-style-name="P120" svg:width="0.237cm" svg:height="0.294cm" svg:x="13.448cm" svg:y="7.319cm"><draw:text-box><text:p text:style-name="P91"><text:span text:style-name="T103">2</text:span></text:p></draw:text-box></draw:frame><draw:frame draw:style-name="gr119" draw:text-style-name="P120" svg:width="0.267cm" svg:height="0.294cm" svg:x="12.748cm" svg:y="7.747cm"><draw:text-box><text:p text:style-name="P91"><text:span text:style-name="T103">24</text:span></text:p></draw:text-box></draw:frame><draw:frame draw:style-name="gr119" draw:text-style-name="P120" svg:width="0.267cm" svg:height="0.294cm" svg:x="12.575cm" svg:y="8.176cm"><draw:text-box><text:p text:style-name="P91"><text:span text:style-name="T103">23</text:span></text:p></draw:text-box></draw:frame><draw:frame draw:style-name="gr119" draw:text-style-name="P120" svg:width="0.267cm" svg:height="0.294cm" svg:x="12.4cm" svg:y="8.603cm"><draw:text-box><text:p text:style-name="P91"><text:span text:style-name="T103">22</text:span></text:p></draw:text-box></draw:frame><draw:frame draw:style-name="gr72" draw:text-style-name="P115" svg:width="0.269cm" svg:height="0.302cm" svg:x="12.224cm" svg:y="9.028cm"><draw:text-box><text:p text:style-name="P91"><text:span text:style-name="T96">21</text:span></text:p></draw:text-box></draw:frame><draw:frame draw:style-name="gr121" draw:text-style-name="P120" svg:width="0.239cm" svg:height="0.294cm" svg:x="11.702cm" svg:y="9.458cm"><draw:text-box><text:p text:style-name="P91"><text:span text:style-name="T103">1</text:span></text:p></draw:text-box></draw:frame><draw:frame draw:style-name="gr122" draw:text-style-name="P120" svg:width="0.269cm" svg:height="0.294cm" svg:x="11.001cm" svg:y="9.899cm"><draw:text-box><text:p text:style-name="P91"><text:span text:style-name="T103">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3">1</text:span></text:p></draw:text-box></draw:frame><draw:frame draw:style-name="gr121" draw:text-style-name="P120" svg:width="0.239cm" svg:height="0.294cm" svg:x="8.733cm" svg:y="11.183cm"><draw:text-box><text:p text:style-name="P91"><text:span text:style-name="T103">1</text:span></text:p></draw:text-box></draw:frame><draw:frame draw:style-name="gr121" draw:text-style-name="P120" svg:width="0.239cm" svg:height="0.294cm" svg:x="8.733cm" svg:y="11.61cm"><draw:text-box><text:p text:style-name="P91"><text:span text:style-name="T103">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2.04cm" svg:height="0.294cm" svg:x="6.502cm" svg:y="5.985cm"><draw:text-box><text:p text:style-name="P91"><text:span text:style-name="T104">Náklady na živobytie</text:span></text:p></draw:text-box></draw:frame><draw:frame draw:style-name="gr125" draw:text-style-name="P120" svg:width="1.87cm" svg:height="0.294cm" svg:x="6.306cm" svg:y="6.414cm"><draw:text-box><text:p text:style-name="P91"><text:span text:style-name="T104">Vojna na Ukrajine</text:span></text:p></draw:text-box></draw:frame><draw:frame draw:style-name="gr126" draw:text-style-name="P120" svg:width="2.105cm" svg:height="0.294cm" svg:x="6.301cm" svg:y="6.841cm"><draw:text-box><text:p text:style-name="P91"><text:span text:style-name="T104">Neregulárna migrácia</text:span></text:p></draw:text-box></draw:frame><draw:frame draw:style-name="gr127" draw:text-style-name="P120" svg:width="4.13cm" svg:height="0.294cm" svg:x="4.117cm" svg:y="7.267cm"><draw:text-box><text:p text:style-name="P91"><text:span text:style-name="T104">Zmena klímy a environmentálne otázky</text:span></text:p></draw:text-box></draw:frame><draw:frame draw:style-name="gr128" draw:text-style-name="P120" svg:width="2.807cm" svg:height="0.294cm" svg:x="5.472cm" svg:y="7.698cm"><draw:text-box><text:p text:style-name="P91"><text:span text:style-name="T104">Otázky bezpečnosti a obrany</text:span></text:p></draw:text-box></draw:frame><draw:frame draw:style-name="gr129" draw:text-style-name="P120" svg:width="2.775cm" svg:height="0.294cm" svg:x="6.179cm" svg:y="8.125cm"><draw:text-box><text:p text:style-name="P91"><text:span text:style-name="T104">Trestná činnosť a terorizmus</text:span></text:p></draw:text-box></draw:frame><draw:frame draw:style-name="gr130" draw:text-style-name="P120" svg:width="3.081cm" svg:height="0.294cm" svg:x="5.3cm" svg:y="8.551cm"><draw:text-box><text:p text:style-name="P91"><text:span text:style-name="T104">Nedostatočný hospodársky rast</text:span></text:p></draw:text-box></draw:frame><draw:frame draw:style-name="gr131" draw:text-style-name="P115" svg:width="2.955cm" svg:height="0.302cm" svg:x="5.486cm" svg:y="8.978cm"><draw:text-box><text:p text:style-name="P91"><text:span text:style-name="T93">Konflikty na Blízkom východe</text:span></text:p></draw:text-box></draw:frame><draw:frame draw:style-name="gr132" draw:text-style-name="P120" svg:width="1.923cm" svg:height="0.294cm" svg:x="6.378cm" svg:y="9.409cm"><draw:text-box><text:p text:style-name="P91"><text:span text:style-name="T104">Sociálne nerovnosti</text:span></text:p></draw:text-box></draw:frame><draw:frame draw:style-name="gr133" draw:text-style-name="P120" svg:width="4.562cm" svg:height="0.294cm" svg:x="3.688cm" svg:y="9.836cm"><draw:text-box><text:p text:style-name="P91"><text:span text:style-name="T104">Dezinformácie a manipulácia s informáciami</text:span></text:p></draw:text-box></draw:frame><draw:frame draw:style-name="gr134" draw:text-style-name="P120" svg:width="4.224cm" svg:height="0.294cm" svg:x="4.219cm" svg:y="10.252cm"><draw:text-box><text:p text:style-name="P91"><text:span text:style-name="T104">Vplyv digitálnych technológií na spoločnosť</text:span></text:p></draw:text-box></draw:frame><draw:frame draw:style-name="gr135" draw:text-style-name="P120" svg:width="0.585cm" svg:height="0.294cm" svg:x="7.571cm" svg:y="10.681cm"><draw:text-box><text:p text:style-name="P91"><text:span text:style-name="T104">Iné</text:span></text:p></draw:text-box></draw:frame><draw:frame draw:style-name="gr136" draw:text-style-name="P120" svg:width="0.664cm" svg:height="0.294cm" svg:x="7.615cm" svg:y="11.107cm"><draw:text-box><text:p text:style-name="P91"><text:span text:style-name="T104">Žiadne</text:span></text:p></draw:text-box></draw:frame><draw:frame draw:style-name="gr137" draw:text-style-name="P120" svg:width="1.167cm" svg:height="0.294cm" svg:x="7.004cm" svg:y="11.534cm"><draw:text-box><text:p text:style-name="P91"><text:span text:style-name="T104">Neviem</text:span></text:p></draw:text-box></draw:frame><draw:frame draw:style-name="gr138" draw:text-style-name="P111" svg:width="12.828cm" svg:height="0.652cm" svg:x="2.263cm" svg:y="5.029cm"><draw:text-box><text:p text:style-name="P91"><text:span text:style-name="T105">Q1 </text:span><text:span text:style-name="T106">Ktoré sú podľa vás súčasné hlavné výzvy, ktorým EÚ čelí ?? (môžete uviesť viac odpovedí, maximálne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Vnímanie hlavných výziev EÚ Európanmi <text:bookmark-end text:name="__RefHeading___Toc4078_3967327191"/></text:h>
        <text:p text:style-name="P54">Životné náklady sú naďalej hlavným problémom Európanov, zatiaľ čo vo verejnej agende naďalej dominujú geopolitické otázky </text:p>
        <text:p text:style-name="P23">Životné náklady zostávajú výzvou, ktorú Európania najčastejšie označujú za jeden z hlavných problémov, ktorým Európska únia v súčasnosti čelí (39 %). Hoci sú hospodárske obavy silné, v súčasnosti ich úzko sprevádzajú geopolitické a bezpečnostné otázky. Približne tretina respondentov uvádza vojnu na Ukrajine (33 %) a neregulárnu migráciu (32 %). </text:p>
        <text:p text:style-name="P23">Druhá skupina obáv sa zhromažďuje medzi jednou pätinou<text:span text:style-name="T13"> a</text:span> štvrtinou Európanov. Zmena klímy a environmentálne otázky (28 %), bezpečnosť a obrana (24 %), trestná činnosť a terorizmus (23 %), nedostatočný hospodársky rast (22 %) a konflikty na Blízkom východe (21 %) dostávajú relatívne podobnú úroveň podpory, čo naznačuje, že Európania vnímajú EÚ ako krajinu, ktorá čelí viacerým súbežným výzvam namiesto toho, aby jej dominoval jediný problém. Sociálne nerovnosti (18 %), dezinformácie a manipulácia s informáciami (14 %) a vplyv digitálnych technológií na spoločnosť (8 %) sa spomínajú menej často, ale stále poukazujú na širší súbor spoločenských a informačných obáv. Toto relatívne vyvážené rozdelenie presahujúce hlavné otázky ilustruje zložitosť politického prostredia, ktorému v súčasnosti čelí Európska únia. </text:p>
        <text:p text:style-name="P23">Porovnanie s predchádzajúcim bleskovým prieskumom Eurobarometra, ktorý sa uskutočnil v septembri 2025, poukazuje na zjavný vývoj obáv verejnosti. Životné náklady sa stali výraznejšími (+10 bodov), zatiaľ čo obavy týkajúce sa vojny na Ukrajine sa výrazne zmiernili (14 bodov). Mierne klesá aj neregulárna migrácia (–6 bodov), hoci naďalej patrí medzi tri najčastejšie uvádzané výzvy. Vnímanie con<text:span text:style-name="T4"> fl</text:span> icts na Blízkom východe (+ 3 body), sociálne nerovnosti (+1 bod) a vplyv digitálnych technológií (+1 bod) sa zviditeľnili o niečo viac.</text:p>
        <text:p text:style-name="P23"/>
        <text:p text:style-name="P54">Vo väčšine krajín sú životné náklady naďalej ústrednou otázkou, ale konkurujú iným prioritám v závislosti od hospodárskej situácie, geografickej polohy a vystavenia bezpečnostným alebo migračným tlakom každej krajiny.</text:p>
        <text:p text:style-name="P23">Životné náklady sú obzvlášť výrazné v Írsku (70 %), ktoré je výrazne nad priemerom EÚ, ako aj v Grécku (57 %) a Chorvátsku (52 %). Spomínajú ho aj pomerne vysoké podiely respondentov na Cypre (46 %), Malte (45 %) a v Rumunsku (44 %). Zdá sa, že v týchto krajinách prevláda hospodársky tlak v tom, <text:soft-page-break/>ako občania vnímajú výzvy, ktorým v súčasnosti čelí Európska únia. </text:p>
        <text:p text:style-name="P23">Naopak, životné náklady sa uvádzajú oveľa menej často v Litve (24 %), Česku (25 %) a Poľsku (28 %). To môže naznačovať, že hospodárske obavy zatieňujú iné otázky, najmä vojna na Ukrajine a všeobecnejšie obavy súvisiace s bezpečnosťou. Vojna na Ukrajine sa najčastejšie spomína v Litve (54 %) a Lotyšsku (48 %), za ktorými nasleduje Maďarsko (46 %), ako aj Fínsko a Česko (obe 45 %). Ide o krajiny, v ktorých geografická blízkosť k Rusku alebo Bielorusku alebo silnejšie historické a bezpečnostné väzby na konflikt pravdepodobne spôsobujú, že vojna je bezprostrednejším problémom. Vo viacerých z týchto krajín ide význam vojny na Ukrajine ruka v ruke s väčšími obavami o bezpečnosť a obranu: ide najmä o Litvu (47 %), Fínsko (38 %) a Poľsko (37 %). Výsledky preto naznačujú jasný kompromis v hierarchii obáv: v členských štátoch, ktoré sú bezprostrednejšie vystavené geopolitickým dôsledkom vojny, majú otázky bezpečnosti prednosť pred hospodárskymi alebo environmentálnymi obavami. </text:p>
        <text:p text:style-name="P23">V členských štátoch, v ktorých je vojna na Ukrajine menej výrazná, majú iné obavy tendenciu posunúť sa v hierarchii vyššie. To je obzvlášť viditeľné v niektorých častiach južnej Európy. V Grécku len 18 % respondentov označilo vojnu na Ukrajine za jednu z hlavných výziev EÚ, pričom oveľa väčší podiel respondentov uvádza životné náklady (57 %) a neregulárnu migráciu (45 %). Španielsko vykazuje podobný vzorec: obavy z vojny na Ukrajine zostávajú pod priemerom EÚ (26 %), zatiaľ čo najčastejšie uvádzanou výzvou je neregulárna migrácia (46 %) a zmena klímy je takisto na relatívne vysokej úrovni (31 %). Z týchto príkladov vyplýva, že vnútroštátne priority neodrážajú len jednotnú európsku agendu, ale skôr rôzne kombinácie hospodárskych, geopolitických, environmentálnych a migračných obáv. </text:p>
        <text:p text:style-name="P23">Tento kontrast je viditeľný aj na mieste venovanom zmene klímy a environmentálnym otázkam. Táto otázka zostáva pomerne významná v krajinách, ako sú Dánsko, Francúzsko, Luxembursko a Taliansko (po 35 %), ako aj Španielsko (31 %) a Holandsko a Švédsko (obe 30 %). Oveľa menej sa však spomína v Lotyšsku (11 %) a Litve (14 %), kde je vojna na Ukrajine jednou z hlavných obáv, a v Rumunsku (16 %), kde životné náklady a dezinformácie vystupujú jasnejšie. Inými slovami, obavy týkajúce sa životného prostredia zostávajú súčasťou európskej agendy, ale v krajinách, v ktorých občania uprednostňujú bezpečnosť alebo bezprostrednejšie hospodárske tlaky, sa zdajú byť menej dôležité. </text:p>
        <text:p text:style-name="P23">Z výsledkov jednotlivých krajín celkovo vyplýva, že Európania vo všeobecnosti identifikujú rovnaký súbor výziev, ale nie v rovnakom poradí. EÚ čelí spoločnému súboru výziev, ale vnímanie relatívneho významu občanov je naďalej výrazne filtrované vnútroštátnymi okolnosťami.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Otázka č. 1: Ktoré sú podľa vás súčasné hlavné výzvy, ktorým EÚ čelí? [Viac odpovedí possibfe, maximálne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EÚ27</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HR</text:p></table:table-cell><table:table-cell table:style-name="Tableau4.A1" office:value-type="string"><text:p text:style-name="P83">IT</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Náklady na živobytie</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Vojna na Ukrajine</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Neregulárna migrácia</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Zmena klímy a environmentálne otázky</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Otázky bezpečnosti a obrany</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Trestná činnosť a terorizmus</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Nedostatočný hospodársky rast</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text:span text:style-name="T16"> fli</text:span> cts na Blízkom východe</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Sociálne nerovnosti</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ezinformácie a manipulácia s informáciami</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Vplyv digitálnych technológií na spoločnosť</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Sociálno-demografické rozdiely zostávajú relatívne obmedzené, hoci vek neustále formuje vnímanie hlavných výziev EÚ </text:p>
        <text:p text:style-name="P23">V porovnaní s rozdielmi pozorovanými v jednotlivých členských štátoch sú sociálno-demografické rozdiely naďalej pomerne malé. Vo väčšine skupín Európania vo všeobecnosti identifikujú rovnakú hierarchiu výziev, pričom medzi najčastejšie uvedenými otázkami sa neustále objavujú životné náklady, vojna na Ukrajine a neregulárna migrácia. Z toho vyplýva, že hlavné výzvy, ktorým čelí Európska únia, sa vo veľkej miere týkajú všetkých obyvateľov bez ohľadu na pohlavie, vzdelanie alebo miesto bydliska. </text:p>
        <text:p text:style-name="P23">Vek sa však javí ako sociálno-demografická charakteristika, ktorá najviac konzistentne rozlišuje vnímanie. Starší respondenti zvyčajne kladú väčší dôraz na geopolitické a bezpečnostné otázky. Osoby vo veku 55 rokov a viac považujú vojnu na Ukrajine za jednu z hlavných výziev EÚ s oveľa väčšou pravdepodobnosťou ako mladší Európania (42 % v porovnaní s 25 % respondentov vo veku 15 – 24 rokov a 25 – 39 rokov). Je tiež pravdepodobnejšie, že spomenuli neregulárnu migráciu (38 % vs. 22 % osôb vo veku 15 – 24 rokov), bezpečnosť a obrana (28 % oproti 20 %) a konflikty na Blízkom východe (24 % oproti 18 %). </text:p>
        <text:p text:style-name="P23">Mladší Európania kladú väčší dôraz na spoločenské výzvy. Respondenti vo veku 15 – 24 rokov častejšie uvádzajú sociálne nerovnosti (24 % v porovnaní so 16 % respondentov vo veku 55 rokov a viac) a vplyv digitálnych technológií na spoločnosť (11 % v porovnaní so 6 % najstarších respondentov). Zmena klímy je aj naďalej o niečo výraznejšia medzi staršími dospelými a staršími osobami v produktívnom veku (32 % medzi osobami vo veku 55 rokov a viac v porovnaní s 24 % medzi respondentmi vo veku 25 – 39 rokov), čo naznačuje, že environmentálne obavy v súčasnosti výrazne presahujú rámec mladších generácií. </text:p>
        <text:p text:style-name="P23">Životné náklady vynikajú pozoruhodnou konzistenciou obáv, ktoré vytvára v celej populácii. Približne štyria z desiatich respondentov ju uvádzajú bez ohľadu na pohlavie, povolanie, zloženie domácnosti alebo frekvenciu používania sociálnych médií, pričom medzi vekovými skupinami existujú len obmedzené rozdiely (v rozmedzí od 36 % respondentov vo veku 55 rokov a viac do 43 % respondentov vo veku 40 – 54 rokov). Tento široký konsenzus posilňuje jej postavenie ako dominantnej výzvy, ktorej v súčasnosti čelí Európska únia. </text:p>
        <text:p text:style-name="P23">Najmä respondenti, ktorí veria, že EÚ posilní bezpečnosť a obranu, s väčšou pravdepodobnosťou identifikujú vojnu na Ukrajine, zmenu klímy a <text:soft-page-break/>bezpečnosť a obranu ako výzvy alebo výzvy. Naopak, tí, ktorí nedôverujú EÚ, kladú väčší dôraz na životné náklady a neregulárnu migráciu. To naznačuje, že dôvera v úlohu EÚ v oblasti bezpečnosti a obrany je spojená s rôznym vnímaním výziev, ktorým čelí Európska únia. </text:p>
        <text:p text:style-name="P23"/>
        <text:h text:style-name="P20" text:outline-level="2"><text:bookmark-start text:name="__RefHeading___Toc4080_3967327191"/>5.2 Priority, ktoré Európania očakávajú od EÚ <text:bookmark-end text:name="__RefHeading___Toc4080_3967327191"/></text:h>
        <text:p text:style-name="P54">Neregulárna migrácia a bezpečnosť a obrana sú hlavnými prioritami, ktoré by podľa Európanov mala EÚ riešiť v prísne zoskupenom poradí. </text:p>
        <text:p text:style-name="P23">Na otázku, ktoré oblasti by mala EÚ prioritne riešiť, Európania uprednostňujú neregulárnu migráciu (25 %) a bezpečnosť a obranu (24 %). Zmena klímy a životné prostredie (21 %) a vojna na Ukrajine (20 %) tesne nasledujú, čo potvrdzuje, že hlavné priority, ktoré sa očakávajú od EÚ, kombinujú vnútorné tlaky, obavy o vonkajšiu bezpečnosť a dlhodobé environmentálne výzvy. </text:p>
        <text:p text:style-name="P23">V porovnaní s predchádzajúcou otázkou o hlavných výzvach, ktorým EÚ čelí, je poradie užšie zoskupené. V zozname priorít jednoznačne nedominuje žiadna otázka. Z toho vyplýva, že Európania neočakávajú, že sa EÚ zameria len na jednu hlavnú oblasť, ale že bude konať súčasne na viacerých hlavných politických frontoch.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99">25</text:span></text:p></draw:text-box></draw:frame><draw:frame draw:style-name="gr89" draw:text-style-name="P92" svg:width="0.267cm" svg:height="0.313cm" svg:x="13.864cm" svg:y="6.044cm"><draw:text-box><text:p text:style-name="P91"><text:span text:style-name="T79">24</text:span></text:p></draw:text-box></draw:frame><draw:frame draw:style-name="gr90" draw:text-style-name="P93" svg:width="0.267cm" svg:height="0.309cm" svg:x="13.035cm" svg:y="6.406cm"><draw:text-box><text:p text:style-name="P91"><text:span text:style-name="T99">21</text:span></text:p></draw:text-box></draw:frame><draw:frame draw:style-name="gr88" draw:text-style-name="P93" svg:width="0.269cm" svg:height="0.309cm" svg:x="12.758cm" svg:y="6.764cm"><draw:text-box><text:p text:style-name="P91"><text:span text:style-name="T99">20</text:span></text:p></draw:text-box></draw:frame><draw:frame draw:style-name="gr91" draw:text-style-name="P93" svg:width="0.251cm" svg:height="0.309cm" svg:x="12.208cm" svg:y="7.133cm"><draw:text-box><text:p text:style-name="P91"><text:span text:style-name="T99">1</text:span></text:p></draw:text-box></draw:frame><draw:frame draw:style-name="gr91" draw:text-style-name="P93" svg:width="0.251cm" svg:height="0.309cm" svg:x="12.208cm" svg:y="7.493cm"><draw:text-box><text:p text:style-name="P91"><text:span text:style-name="T99">1</text:span></text:p></draw:text-box></draw:frame><draw:frame draw:style-name="gr90" draw:text-style-name="P93" svg:width="0.267cm" svg:height="0.309cm" svg:x="11.381cm" svg:y="7.865cm"><draw:text-box><text:p text:style-name="P91"><text:span text:style-name="T99">15</text:span></text:p></draw:text-box></draw:frame><draw:frame draw:style-name="gr90" draw:text-style-name="P93" svg:width="0.267cm" svg:height="0.309cm" svg:x="11.105cm" svg:y="8.225cm"><draw:text-box><text:p text:style-name="P91"><text:span text:style-name="T99">14</text:span></text:p></draw:text-box></draw:frame><draw:frame draw:style-name="gr88" draw:text-style-name="P93" svg:width="0.269cm" svg:height="0.309cm" svg:x="10.275cm" svg:y="8.581cm"><draw:text-box><text:p text:style-name="P91"><text:span text:style-name="T99">11</text:span></text:p></draw:text-box></draw:frame><draw:frame draw:style-name="gr88" draw:text-style-name="P93" svg:width="0.269cm" svg:height="0.309cm" svg:x="10.275cm" svg:y="8.951cm"><draw:text-box><text:p text:style-name="P91"><text:span text:style-name="T99">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99">6</text:span></text:p></draw:text-box></draw:frame><draw:frame draw:style-name="gr91" draw:text-style-name="P93" svg:width="0.251cm" svg:height="0.309cm" svg:x="8.345cm" svg:y="10.756cm"><draw:text-box><text:p text:style-name="P91"><text:span text:style-name="T99">4</text:span></text:p></draw:text-box></draw:frame><draw:frame draw:style-name="gr91" draw:text-style-name="P93" svg:width="0.251cm" svg:height="0.309cm" svg:x="7.793cm" svg:y="11.13cm"><draw:text-box><text:p text:style-name="P91"><text:span text:style-name="T99">2</text:span></text:p></draw:text-box></draw:frame><draw:frame draw:style-name="gr91" draw:text-style-name="P93" svg:width="0.251cm" svg:height="0.309cm" svg:x="7.518cm" svg:y="11.488cm"><draw:text-box><text:p text:style-name="P91"><text:span text:style-name="T99">1</text:span></text:p></draw:text-box></draw:frame><draw:frame draw:style-name="gr91" draw:text-style-name="P93" svg:width="0.251cm" svg:height="0.309cm" svg:x="7.518cm" svg:y="11.846cm"><draw:text-box><text:p text:style-name="P91"><text:span text:style-name="T99">1</text:span></text:p></draw:text-box></draw:frame><draw:frame draw:style-name="gr91" draw:text-style-name="P93" svg:width="0.251cm" svg:height="0.309cm" svg:x="7.793cm" svg:y="12.216cm"><draw:text-box><text:p text:style-name="P91"><text:span text:style-name="T99">2</text:span></text:p></draw:text-box></draw:frame><draw:frame draw:style-name="gr96" draw:text-style-name="P93" svg:width="2.232cm" svg:height="0.309cm" svg:x="5.052cm" svg:y="5.649cm"><draw:text-box><text:p text:style-name="P91"><text:span text:style-name="T100">Neregulárna migrácia</text:span></text:p></draw:text-box></draw:frame><draw:frame draw:style-name="gr97" draw:text-style-name="P92" svg:width="2.225cm" svg:height="0.313cm" svg:x="4.847cm" svg:y="6.004cm"><draw:text-box><text:p text:style-name="P91"><text:span text:style-name="T101">Bezpečnosť a obrana</text:span></text:p></draw:text-box></draw:frame><draw:frame draw:style-name="gr98" draw:text-style-name="P93" svg:width="3.551cm" svg:height="0.309cm" svg:x="3.598cm" svg:y="6.38cm"><draw:text-box><text:p text:style-name="P91"><text:span text:style-name="T100">Zmena klímy a životné prostredie</text:span></text:p></draw:text-box></draw:frame><draw:frame draw:style-name="gr99" draw:text-style-name="P93" svg:width="1.997cm" svg:height="0.309cm" svg:x="5.053cm" svg:y="6.738cm"><draw:text-box><text:p text:style-name="P91"><text:span text:style-name="T100">Vojna na Ukrajine</text:span></text:p></draw:text-box></draw:frame><draw:frame draw:style-name="gr100" draw:text-style-name="P93" svg:width="3.342cm" svg:height="0.309cm" svg:x="4.023cm" svg:y="7.108cm"><draw:text-box><text:p text:style-name="P91"><text:span text:style-name="T100">Hospodárstvo a verejné financie</text:span></text:p></draw:text-box></draw:frame><draw:frame draw:style-name="gr101" draw:text-style-name="P118" svg:width="4.71cm" svg:height="0.309cm" svg:x="3.625cm" svg:y="7.466cm"><draw:text-box><text:p text:style-name="P117"><text:span text:style-name="T100">Pracovné miesta, sociálna rovnosť a zručnosti</text:span></text:p></draw:text-box></draw:frame><draw:frame draw:style-name="gr102" draw:text-style-name="P93" svg:width="4.735cm" svg:height="0.309cm" svg:x="2.222cm" svg:y="7.84cm"><draw:text-box><text:p text:style-name="P91"><text:span text:style-name="T100">Demokracia, ľudské práva a právny štát</text:span></text:p></draw:text-box></draw:frame><draw:frame draw:style-name="gr103" draw:text-style-name="P93" svg:width="1.101cm" svg:height="0.309cm" svg:x="6.29cm" svg:y="8.196cm"><draw:text-box><text:p text:style-name="P91"><text:span text:style-name="T100">Energetika</text:span></text:p></draw:text-box></draw:frame><draw:frame draw:style-name="gr104" draw:text-style-name="P93" svg:width="4.751cm" svg:height="0.309cm" svg:x="4.004cm" svg:y="8.567cm"><draw:text-box><text:p text:style-name="P91"><text:span text:style-name="T100">Poľnohospodárstvo a potravinová bezpečnosť</text:span></text:p></draw:text-box></draw:frame><draw:frame draw:style-name="gr105" draw:text-style-name="P93" svg:width="3.043cm" svg:height="0.309cm" svg:x="4.193cm" svg:y="8.927cm"><draw:text-box><text:p text:style-name="P91"><text:span text:style-name="T100">Konflikty na Blízkom východe</text:span></text:p></draw:text-box></draw:frame><draw:frame draw:style-name="gr106" draw:text-style-name="P92" svg:width="3.645cm" svg:height="0.313cm" svg:x="3.955cm" svg:y="9.292cm"><draw:text-box><text:p text:style-name="P91"><text:span text:style-name="T101">Priemysel a konkurencieschopnosť</text:span></text:p></draw:text-box></draw:frame><draw:frame draw:style-name="gr107" draw:text-style-name="P93" svg:width="3.282cm" svg:height="0.309cm" svg:x="4.674cm" svg:y="9.657cm"><draw:text-box><text:p text:style-name="P91"><text:span text:style-name="T100">Vzdelávanie a odborná príprava</text:span></text:p></draw:text-box></draw:frame><draw:frame draw:style-name="gr108" draw:text-style-name="P93" svg:width="1.599cm" svg:height="0.309cm" svg:x="5.648cm" svg:y="10.015cm"><draw:text-box><text:p text:style-name="P91"><text:span text:style-name="T100">Verejné zdravie</text:span></text:p></draw:text-box></draw:frame><draw:frame draw:style-name="gr109" draw:text-style-name="P93" svg:width="4.479cm" svg:height="0.309cm" svg:x="2.854cm" svg:y="10.385cm"><draw:text-box><text:p text:style-name="P91"><text:span text:style-name="T100">Vplyv digitálnych technológií na spoločnosť</text:span></text:p></draw:text-box></draw:frame><draw:frame draw:style-name="gr110" draw:text-style-name="P93" svg:width="0.816cm" svg:height="0.309cm" svg:x="6.417cm" svg:y="10.743cm"><draw:text-box><text:p text:style-name="P91"><text:span text:style-name="T100">Obchod</text:span></text:p></draw:text-box></draw:frame><draw:frame draw:style-name="gr111" draw:text-style-name="P93" svg:width="2.599cm" svg:height="0.309cm" svg:x="4.457cm" svg:y="11.116cm"><draw:text-box><text:p text:style-name="P91"><text:span text:style-name="T100">Výskum a inovácie</text:span></text:p></draw:text-box></draw:frame><draw:frame draw:style-name="gr112" draw:text-style-name="P93" svg:width="0.616cm" svg:height="0.309cm" svg:x="6.389cm" svg:y="11.474cm"><draw:text-box><text:p text:style-name="P91"><text:span text:style-name="T100">Iné</text:span></text:p></draw:text-box></draw:frame><draw:frame draw:style-name="gr113" draw:text-style-name="P93" svg:width="0.705cm" svg:height="0.309cm" svg:x="6.436cm" svg:y="11.846cm"><draw:text-box><text:p text:style-name="P91"><text:span text:style-name="T100">Žiadne</text:span></text:p></draw:text-box></draw:frame><draw:frame draw:style-name="gr114" draw:text-style-name="P93" svg:width="1.23cm" svg:height="0.309cm" svg:x="5.791cm" svg:y="12.202cm"><draw:text-box><text:p text:style-name="P91"><text:span text:style-name="T100">Neviem</text:span></text:p></draw:text-box></draw:frame><draw:frame draw:style-name="gr115" draw:text-style-name="P94" svg:width="11.173cm" svg:height="0.345cm" svg:x="0.388cm" svg:y="5.046cm"><draw:text-box><text:p text:style-name="P91"><text:span text:style-name="T102">Otázka č. 2: </text:span><text:span text:style-name="T74">Ktoré z týchto oblastí by sa podľa vás mala EÚ prioritne riešiť?</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Druhá skupina priorít sa týka hospodárskych a sociálnych otázok. Hospodárstvo a verejné financie a pracovné miesta, sociálna rovnosť a zručnosti uvádza 18 % respondentov, zatiaľ čo demokracia, ľudské práva a právny štát nasledujú 15 % a energetika 14 %. Z týchto výsledkov vyplýva, že hospodárske a sociálne obavy sú naďalej dôležité, aj keď sú menej výrazné ako v predchádzajúcej otázke o výzvach. Menšie podiely Európanov uvádzajú aj ďalšie oblasti: poľnohospodárstvo a potravinová bezpečnosť, ako aj konflikty na Blízkom východe uvádza 11 %, za nimi nasleduje priemysel a konkurencieschopnosť, ako aj vzdelávanie a odborná príprava (v oboch prípadoch 9 %), verejné zdravie (8 %), vplyv digitálnych technológií na spoločnosť (6 %), obchod (4 %) a výskum a inovácie (2 %). Výsledky celkovo poukazujú na široký, ale prioritný program, v ktorom bezprostredné geopolitické a migračné otázky mierne predbiehajú hospodárske, inštitucionálne a odvetvové priority. </text:p>
        <text:p text:style-name="P23"/>
        <text:p text:style-name="P56">Národné priority vo všeobecnosti odzrkadľujú hlavné výzvy identifikované v každej krajine, ale s určitými rozdielmi v dôraze </text:p>
        <text:p text:style-name="P23">Neregulárna migrácia je najčastejšie uvádzanou prioritou EÚ v Španielsku (3 %), na Cypre (34 %) a v Grécku (33 %) a dosahuje vysokú úroveň aj v krajinách C<text:span text:style-name="T5"> z</text:span>echia a Írsku (obe 32 %), Holandsku (31 %) a Portugalsku (30 %). Odráža to silný význam migrácie vo viacerých južných členských štátoch, kde už bola táto otázka identifikovaná ako jedna z hlavných výziev, ktorým EÚ čelí. </text:p>
        <text:p text:style-name="P23">Bezpečnosť a obrana spolu s vojnou na Ukrajine majú osobitný význam v krajinách nachádzajúcich sa na východnom a severnom okraji Únie. Bezpečnosť a obrana sa najčastejšie uvádzajú v Litve (40 %), Fínsku (38 %) a Poľsku (37 %), za ktorými nasleduje Dánsko a Estónsko (obe 33 %) a Švédsko (32 %). Vojna na Ukrajine je obzvlášť výrazná aj v Litve (40 %), ako aj v Dánsku, Lotyšsku a Fínsku (všetky 31 %) a Estónsku a Švédsku (obe 28 %). Rovnako ako v predchádzajúcej otázke tento model naznačuje, že geografická blízkosť k Rusku alebo Bielorusku a väčšie vystavenie geopolitickým dôsledkom vojny robia bezpečnostné otázky bezprostrednejšími. </text:p>
        <text:p text:style-name="P23">Súvislosť s predchádzajúcou otázkou je menej priama z hľadiska hospodárskych záujmov, keďže zoznam priorít EÚ nezahŕňa životné náklady ako také. </text:p>
        <text:p text:style-name="P23"/>
        <text:p text:style-name="P23">Namiesto toho sa hospodárske očakávania vyjadrujú prostredníctvom oblastí, ako sú hospodárstvo a verejné financie alebo pracovné miesta, sociálna rovnosť a zručnosti. Grécko v tejto súvislosti vyniká, pričom hospodárstvo a verejné financie uvádza 32 % respondentov, zatiaľ čo táto priorita dosahuje pomerne vysokú úroveň aj na Cypre (29 %). Pracovné miesta, sociálna rovnosť a zručnosti sa častejšie uvádzajú na Slovensku (26 %), v Lotyšsku (25 %), Bulharsku (24 %) a Taliansku (23 %). Z toho vyplýva, že v krajinách, v ktorých sú hospodárske obavy obzvlášť viditeľné, sa očakávania voči EÚ nesústreďujú na jednu položku, ale sú rozptýlené vo viacerých oblastiach hospodárskej a sociálnej politiky. </text:p>
        <text:p text:style-name="P23">Klimatické zmeny a životné prostredie sa riadia iným modelom. Najčastejšie sa uvádza vo Francúzsku (27 %), Taliansku (26 %) a Dánsku (25 %) a dosahuje relatívne vysokú úroveň aj na Malte a vo Švédsku (obe 24 %), ako aj v Írsku a Portugalsku (obe 23 %). Tieto výsledky vo všeobecnosti odrážajú predchádzajúcu otázku: zmena klímy a životné prostredie sa oveľa menej často spomínajú v Lotyšsku (7 %), Litve a Rumunsku (obe 10 %) a na Slovensku (11 %). Pokiaľ ide o vnímanie hlavných výziev EÚ, environmentálne priority sa zdajú byť menej kľúčové v krajinách, v ktorých bezpečnostné obavy, vojna na Ukrajine alebo bezprostrednejšie hospodárske tlaky zaberajú viac priestoru. Z výsledkov za jednotlivé krajiny celkovo vyplýva silná kontinuita medzi výzvami, ktoré Európania identifikujú, a oblasťami, ktoré chcú, aby EÚ riešila. </text:p>
        <text:p text:style-name="P23"/>
        <text:p text:style-name="P54">Vek štruktúruje očakávania týkajúce sa opatrení EÚ jasnejšie ako iné sociálno-demografické premenné. </text:p>
        <text:p text:style-name="P23">Starší respondenti s väčšou pravdepodobnosťou uprednostňujú otázky súvisiace s bezpečnosťou. Medzi osobami vo veku 55 rokov a viac sa uvádza neregulárna migrácia o 31 %, bezpečnosť a obrana o 29 % a vojna na Ukrajine o 27 %. Naopak, medzi respondentmi vo veku 15 – 24 rokov sú tieto čísla nižšie, a to 16 %, 18 % a 13 %. Odzrkadľuje to predchádzajúcu otázku, v rámci ktorej starší respondenti takisto s väčšou pravdepodobnosťou identifikovali vojnu na Ukrajine, neregulárnu migráciu a bezpečnosť a obranu ako hlavné výzvy, ktorým EÚ čelí. Mladší Európania naopak pripisujú relatívne väčšiu váhu sociálnym a inštitucionálnym prioritám. Respondenti vo veku 15 – 24 rokov častejšie ako respondenti vo veku 55 rokov a viac uvádzajú pracovné miesta, sociálnu rovnosť a zručnosti (23 % oproti 14 %), hospodárstvo a verejné financie (21 % oproti 16 %), vzdelávanie a odbornú prípravu (15 % oproti 6 %) a demokraciu, ľudské práva a právny štát (19 % oproti 15 %). </text:p>
        <text:p text:style-name="P23"/>
        <text:p text:style-name="P23">Klimatické zmeny a životné prostredie sa neriadia jednoduchým generačným modelom. Spomína ho 21 % respondentov vo veku 15 – 24 rokov, pokles na 15 % medzi respondentmi vo veku 25 – 39 rokov a nárast na 25 % medzi respondentmi vo veku 55 rokov a viac. To potvrdzuje, že environmentálne obavy sa neobmedzujú len na mladšie generácie a <text:soft-page-break/>že zostávajú súčasťou prioritného programu EÚ vo všetkých vekových skupinách, hoci s rôznou intenzitou. </text:p>
        <text:p text:style-name="P23">Rozdiely v postojoch sú viditeľnejšie. Respondenti, ktorí veria, že EÚ posilní bezpečnosť a obranu, majú väčšiu pravdepodobnosť ako tí, ktorí nedôverujú EÚ, že uprednostní bezpečnosť a obranu (26 % oproti 22 %), vojnu na Ukrajine (23 % oproti 16 %) a zmenu klímy a životné prostredie (23 % oproti 17 %). Naopak, u tých, ktorí nedôverujú EÚ v posilnenie bezpečnosti a obrany, je oveľa väčšia pravdepodobnosť, že uprednostnia neregulárnu migráciu (33 % oproti 20 %). Tieto výsledky naznačujú, že širšie postoje k EÚ sú spojené s rôznymi očakávaniami, pokiaľ ide o to, čo by Európska únia mala uprednostniť, aj keď celková hierarchia obáv zostáva relatívne stabilná. </text:p>
        <text:p text:style-name="P23"/>
        <text:p text:style-name="P24"/>
      </text:section>
      <text:h text:style-name="P18" text:outline-level="1"><text:bookmark-start text:name="__RefHeading___Toc4082_3967327191"/>6. Bezpečnosť a obrana EÚ <text:bookmark-end text:name="__RefHeading___Toc4082_3967327191"/></text:h>
      <text:section text:style-name="Sect2" text:name="Section6">
        <text:h text:style-name="P19" text:outline-level="2"><text:bookmark-start text:name="__RefHeading___Toc4084_3967327191"/>6.1 Vnímaná hrozba pre národnú bezpečnosť a podpora autonómie EÚ v oblasti obrany <text:bookmark-end text:name="__RefHeading___Toc4084_3967327191"/></text:h>
        <text:p text:style-name="P54">Európania sa cítia menej priamo ohrození ako na začiatku roka 2026, ale stále dôrazne podporujú autonómnejšiu európsku obranu </text:p>
        <text:p text:style-name="P23">Vzhľadom na súčasný medzinárodný kontext slim ma<text:span text:style-name="T13"> j</text:span>ority Európanov súhlasí s tým, že bezpečnosť ich krajiny je ohrozená (52 %) vrátane 19 %, ktorí úplne súhlasia, a 33 %, ktorí majú tendenciu súhlasiť. Tento pocit neistoty sa však v porovnaní s januárom 2026 prudko znížil a klesol o 16 percentuálnych bodov.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2">32</text:span></text:p></draw:text-box></draw:frame><draw:frame draw:style-name="gr73" draw:text-style-name="P115" svg:width="0.246cm" svg:height="0.302cm" svg:x="1.187cm" svg:y="7.036cm"><draw:text-box><text:p text:style-name="P91"><text:span text:style-name="T92">1</text:span></text:p></draw:text-box></draw:frame><draw:frame draw:style-name="gr74" draw:text-style-name="P115" svg:width="0.267cm" svg:height="0.302cm" svg:x="6.959cm" svg:y="4.505cm"><draw:text-box><text:p text:style-name="P91"><text:span text:style-name="T92">36</text:span></text:p></draw:text-box></draw:frame><draw:frame draw:style-name="gr74" draw:text-style-name="P115" svg:width="0.267cm" svg:height="0.302cm" svg:x="4.893cm" svg:y="7.036cm"><draw:text-box><text:p text:style-name="P91"><text:span text:style-name="T92">33</text:span></text:p></draw:text-box></draw:frame><draw:frame draw:style-name="gr74" draw:text-style-name="P115" svg:width="0.267cm" svg:height="0.302cm" svg:x="10.659cm" svg:y="4.505cm"><draw:text-box><text:p text:style-name="P91"><text:span text:style-name="T92">16</text:span></text:p></draw:text-box></draw:frame><draw:frame draw:style-name="gr74" draw:text-style-name="P115" svg:width="0.267cm" svg:height="0.302cm" svg:x="9.023cm" svg:y="7.036cm"><draw:text-box><text:p text:style-name="P91"><text:span text:style-name="T92">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2">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2">11</text:span></text:p></draw:text-box></draw:frame><draw:frame draw:style-name="gr77" draw:text-style-name="P115" svg:width="8.527cm" svg:height="0.302cm" svg:x="0.069cm" svg:y="6.349cm"><draw:text-box><text:p text:style-name="P91"><text:span text:style-name="T93">Bezpečnosť (našej krajiny) je ohrozená</text:span></text:p></draw:text-box></draw:frame><draw:frame draw:style-name="gr78" draw:text-style-name="P115" svg:width="13.532cm" svg:height="0.302cm" svg:x="0.069cm" svg:y="3.814cm"><draw:text-box><text:p text:style-name="P91"><text:span text:style-name="T93">EÚ by mala posilniť svoju schopnosť samostatne sa brániť pred potenciálnymi vonkajšími hrozbami.</text:span></text:p></draw:text-box></draw:frame><draw:frame draw:style-name="gr79" draw:text-style-name="P116" svg:width="9.492cm" svg:height="0.535cm" svg:x="0.136cm" svg:y="2.348cm"><draw:text-box><text:p text:style-name="P91"><text:span text:style-name="T94">Q7 </text:span><text:span text:style-name="T95">Do akej miery súhlasíte alebo nesúhlasíte s nasledujúcimi tvrdeniami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1.555cm" svg:height="0.302cm" svg:x="0.263cm" svg:y="3.045cm"><draw:text-box><text:p text:style-name="P91"><text:span text:style-name="T96">Úplne súhlasím</text:span></text:p></draw:text-box></draw:frame><draw:polygon draw:style-name="gr85" draw:text-style-name="P110" svg:width="0.13cm" svg:height="0.129cm" svg:x="8.192cm" svg:y="3.092cm" svg:viewBox="0 0 131 130" draw:points="0,130 131,130 131,0 0,0"><text:p/></draw:polygon><draw:frame draw:style-name="gr86" draw:text-style-name="P115" svg:width="1.807cm" svg:height="0.302cm" svg:x="6.259cm" svg:y="3.045cm"><draw:text-box><text:p text:style-name="P91"><text:span text:style-name="T97">Úplne nesúhlasím</text:span></text:p></draw:text-box></draw:frame><draw:frame draw:style-name="gr87" draw:text-style-name="P115" svg:width="1.188cm" svg:height="0.302cm" svg:x="8.389cm" svg:y="3.045cm"><draw:text-box><text:p text:style-name="P91"><text:span text:style-name="T98">Neviem</text:span></text:p></draw:text-box></draw:frame><draw:frame draw:style-name="gr65" draw:text-style-name="P114" svg:width="2.006cm" svg:height="0.782cm" svg:x="1.838cm" svg:y="2.902cm"><draw:text-box><text:p text:style-name="P96"><text:span text:style-name="T91">Tendencia súhlasiť</text:span></text:p></draw:text-box></draw:frame><draw:frame draw:style-name="gr65" draw:text-style-name="P114" svg:width="2.289cm" svg:height="0.782cm" svg:x="3.749cm" svg:y="2.921cm"><draw:text-box><text:p text:style-name="P96"><text:span text:style-name="T91">Tendencia nesúhlasiť</text:span></text:p></draw:text-box></draw:frame></draw:g></draw:g>Tento pokles sa nepremieta do slabšej podpory obrannej kapacity na úrovni EÚ. Naopak, viac ako dve tretiny Európanov súhlasia s tým, že EÚ by mala posilniť svoju schopnosť samostatne sa brániť pred potenciálnymi vonkajšími hrozbami (6 %) vrátane 32 %, ktorí s tým úplne súhlasia. To naznačuje, že podpora silnejšej európskej obrany nie je len reakciou na bezprostredný pocit národnej neistoty, ale odráža aj širšie očakávanie, že EÚ by mala byť schopná chrániť sa v neistejšom medzinárodnom prostredí. </text:p>
        <text:p text:style-name="P31">Kontrast medzi týmito dvoma výsledkami je dôležitý. Zatiaľ čo menej Európanov má v súčasnosti pocit, že ich vlastná krajina je priamo ohrozená, veľká väčšina stále podporuje posilnenie autonómnej obrannej kapacity EÚ. Odráža to priority stanovené v predchádzajúcej časti, v ktorej sa bezpečnosť a obrana zaradili medzi hlavné oblasti, ktoré Európania očakávajú, že EÚ bude riešiť. </text:p>
        <text:p text:style-name="P54">Pocit hrozby je v jednotlivých členských štátoch naďalej nerovnomerný, zatiaľ čo podpora autonómnej obrany EÚ je vo všeobecnosti spoločná </text:p>
        <text:p text:style-name="P31">Z výsledkov na úrovni jednotlivých krajín vyplýva, že vnímanie hrozieb pre národnú bezpečnosť sa v rámci EÚ výrazne líši. Najvyššiu mieru súhlasu s tým, že bezpečnosť krajiny je ohrozená, možno pozorovať na Cypre (74 %), za ním nasleduje Malta (66 %), <text:span text:style-name="T16">Litva </text:span>(65 %), <text:span text:style-name="T16">Lu</text:span> xembourg (64 %), Estónsko (62 %) a <text:span text:style-name="T16">De</text:span> nmark (61 %). Relatívne vysoké úrovne boli zaznamenané aj v Grécku (59 %), Rumunsku (58 %), Nemecku (57 %), ako aj vo Francúzsku a Poľsku (obe 56 %). Naopak vnímanie hrozby je výrazne nižšie v Slovinsku (32 %), Chorvátsku (39 %), Rakúsku (42 %), Maďarsku (43 %), Belgicku a Bulharsku (obe 44 %), Taliansku (45 %) a na Slovensku (47 %). V týchto krajinách menej ako polovica respondentov súhlasí s tým, že bezpečnosť ich krajiny je ohrozená. </text:p>
        <text:p text:style-name="P31">Pokles v zmysle hrozby v porovnaní s januárom 2026 je viditeľný vo väčšine členských štátov. Vo viacerých krajinách je tento pokles obzvlášť výrazný, najmä v Holandsku (-25 bodov), Francúzsku (-24 bodov), Belgicku (-21 bodov), Taliansku (-19 bodov), ako aj v Nemecku a Švédsku (obe -18 bodov). To naznačuje, že prudký pokles pozorovaný na úrovni EÚ nie je spôsobený malým počtom krajín, ale odráža širšie zmiernenie vnímanej neistoty v celej Európskej únii. Pokles však nie je jednotný: pocit ohrozenia zostáva takmer stabilný na Cypre (–1 bod) a dokonca sa <text:soft-page-break/>zvyšuje v Luxembursku (9 bodov) a na Malte (6 bodov), čo potvrdzuje, že vnútroštátne kontexty naďalej formujú vnímanie bezpečnosti. </text:p>
        <text:p text:style-name="P31">Podpora EÚ pri posilňovaní jej autonómnej obrannej kapacity je oveľa homogénnejšia. Väčšina súhlasí s týmto tvrdením v každom členskom štáte, od 62 % v Taliansku po 92 % na Malte. Najvyššie úrovne boli zaznamenané na Malte (92 %), v Luxembursku (91 %) a na Cypre (88 %), za ktorými nasledovalo Dánsko (80 %), Estónsko (79 %), Portugalsko (78 %) a Litva (77 %). Dokonca aj v krajinách, kde je podpora najnižšia, je naďalej jednoznačne založená na väčšine, ako napríklad v Taliansku (62 %), Poľsku (65 %), Rakúsku a Slovinsku (obe 66 %) a Bulharsku a Švédsku (obe 67 %). Z toho vyplýva, že hoci sa Európania líšia v tom, ako sa cítia priamo ohrození, podpora posilnenia obrannej kapacity EÚ je spoločnou pozíciou v celej Európskej únii.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983cm" svg:x="-0.501cm" svg:y="0.365cm"><draw:text-box><text:p text:style-name="P96"><text:span text:style-name="T76">Otázka č. 7: Do akej miery súhlasíte alebo nesúhlasíte s týmito tvrdeniami vzhľadom na súčasný medzinárodný kontext?</text:span></text:p></draw:text-box></draw:frame><draw:frame draw:style-name="gr24" draw:text-style-name="P98" svg:width="7.286cm" svg:height="0.622cm" svg:x="5.158cm" svg:y="0.839cm"><draw:text-box><text:p text:style-name="P96"><text:span text:style-name="T77">Bezpečnosť (našej krajiny) je ohrozená</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0.983cm" svg:x="0.702cm" svg:y="1.423cm"><draw:text-box><text:p text:style-name="P96"><text:span text:style-name="T76">Úplne súhlasím</text:span></text:p></draw:text-box></draw:frame><draw:frame draw:style-name="gr24" draw:text-style-name="P97" svg:width="2.724cm" svg:height="0.983cm" svg:x="3.976cm" svg:y="1.397cm"><draw:text-box><text:p text:style-name="P96"><text:span text:style-name="T76">Tendencia súhlasiť</text:span></text:p></draw:text-box></draw:frame><draw:frame draw:style-name="gr24" draw:text-style-name="P97" svg:width="3.225cm" svg:height="0.983cm" svg:x="7.615cm" svg:y="1.45cm"><draw:text-box><text:p text:style-name="P96"><text:span text:style-name="T76">Tendencia nesúhlasiť</text:span></text:p></draw:text-box></draw:frame><draw:frame draw:style-name="gr66" draw:text-style-name="P97" svg:width="3.446cm" svg:height="0.639cm" svg:x="11.762cm" svg:y="1.409cm"><draw:text-box><text:p text:style-name="P96"><text:span text:style-name="T76">Úplne nesúhlasím</text:span></text:p></draw:text-box></draw:frame><draw:frame draw:style-name="gr24" draw:text-style-name="P97" svg:width="2.17cm" svg:height="0.622cm" svg:x="15.577cm" svg:y="1.423cm"><draw:text-box><text:p text:style-name="P96"><text:span text:style-name="T76">Neviem</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983cm" svg:x="-0.624cm" svg:y="0.136cm"><draw:text-box><text:p text:style-name="P96"><text:span text:style-name="T76">Otázka č. 7: Do akej miery súhlasíte alebo nesúhlasíte s týmito tvrdeniami vzhľadom na súčasný medzinárodný kontext?</text:span></text:p></draw:text-box></draw:frame><draw:frame draw:style-name="gr24" draw:text-style-name="P98" svg:width="17.01cm" svg:height="0.622cm" svg:x="0.094cm" svg:y="0.61cm"><draw:text-box><text:p text:style-name="P96"><text:span text:style-name="T77">EÚ by mala posilniť svoju schopnosť samostatne sa brániť pred potenciálnymi vonkajšími hrozbami.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0.983cm" svg:x="0.579cm" svg:y="1.194cm"><draw:text-box><text:p text:style-name="P96"><text:span text:style-name="T76">Úplne súhlasím</text:span></text:p></draw:text-box></draw:frame><draw:frame draw:style-name="gr24" draw:text-style-name="P97" svg:width="2.724cm" svg:height="0.983cm" svg:x="3.853cm" svg:y="1.168cm"><draw:text-box><text:p text:style-name="P96"><text:span text:style-name="T76">Tendencia súhlasiť</text:span></text:p></draw:text-box></draw:frame><draw:frame draw:style-name="gr24" draw:text-style-name="P97" svg:width="3.225cm" svg:height="0.983cm" svg:x="7.492cm" svg:y="1.221cm"><draw:text-box><text:p text:style-name="P96"><text:span text:style-name="T76">Tendencia nesúhlasiť</text:span></text:p></draw:text-box></draw:frame><draw:frame draw:style-name="gr66" draw:text-style-name="P97" svg:width="3.446cm" svg:height="0.639cm" svg:x="11.639cm" svg:y="1.18cm"><draw:text-box><text:p text:style-name="P96"><text:span text:style-name="T76">Úplne nesúhlasím</text:span></text:p></draw:text-box></draw:frame><draw:frame draw:style-name="gr24" draw:text-style-name="P97" svg:width="2.17cm" svg:height="0.622cm" svg:x="15.454cm" svg:y="1.194cm"><draw:text-box><text:p text:style-name="P96"><text:span text:style-name="T76">Neviem</text:span></text:p></draw:text-box></draw:frame></draw:g></draw:g></text:p>
        <text:p text:style-name="P31"/>
        <text:p text:style-name="P31">Sociálno-demografické rozdiely sú v prípade vnímanej hrozby obmedzené, ale viditeľnejšie sú v prípade podpory autonómnej obrany EÚ. Sociálno-demografické rozdiely vo vnímaní toho, že krajina je ohrozená, zostávajú relatívne obmedzené. Na rozdiel od predchádzajúcich otázok o hlavných výzvach a prioritách EÚ vek nemá silnú štruktúru odpovedí. Súhlas s tým, že národná bezpečnosť je ohrozená, predstavuje 54 % osôb vo veku 15 – 24 rokov a 25 – 39 rokov, 50 % osôb vo veku 40 – 54 rokov a 53 % osôb vo veku 55 rokov a viac. Z toho vyplýva, že keď sa občanov priamo pýtame na bezpečnosť ich vlastnej krajiny, pocit hrozby je pomerne rozšírený medzi generáciami. Rodové rozdiely sú takisto skromné, hoci u žien (54 %) je o niečo väčšia pravdepodobnosť ako u mužov (51 %), že súhlasia s tým, že bezpečnosť ich krajiny je ohrozená. </text:p>
        <text:p text:style-name="P31">Podpora posilnenia autonómnej obrannej kapacity EÚ vykazuje zreteľnejšie sociálno-demografické vzorce. Je vyššia u respondentov vo veku 55 rokov a viac (74 %) ako u respondentov vo veku 15 – 24 rokov (63 %), 25 – 39 rokov (62 %) a 40 – 54 rokov (65 %). Čiastočne to odráža predchádzajúce zistenia, z ktorých vyplýva, že starší respondenti majú tendenciu prikladať väčšiu váhu geopolitickým otázkam a otázkam súvisiacim s bezpečnosťou. </text:p>
        <text:p text:style-name="P31">Najväčšie rozdiely sú v postoji. Respondenti, ktorí dôverujú EÚ v posilnenie bezpečnosti a obrany, oveľa častejšie podporujú autonómnu obrannú kapacitu EÚ ako tí, ktorí nedôverujú EÚ v tejto oblasti (75 % oproti 59 %). Podobný rozdiel sa pozoruje medzi tými, ktorí sú spokojní a nespokojní s dodržiavaním zásad právneho štátu v EÚ (77 % oproti 61 %). Z týchto výsledkov vyplýva, že podpora autonómnej obrany EÚ je úzko spojená so širšou dôverou v schopnosť EÚ účinne konať. Aj medzi skeptickejšími skupinami je však podpora naďalej založená na väčšine, čo potvrdzuje, že posilnenie obrannej kapacity EÚ je všeobecne zdieľaným očakávaním európskeho obyvateľstva.</text:p>
        <text:p text:style-name="P31"/>
        <text:h text:style-name="P20" text:outline-level="2"><text:bookmark-start text:name="__RefHeading___Toc4086_3967327191"/>6.2 Dôvera v EÚ pri posilňovaní bezpečnosti a obrany<text:bookmark-end text:name="__RefHeading___Toc4086_3967327191"/></text:h>
        <text:p text:style-name="P31">Väčšina Európanov verí, že EÚ posilní bezpečnosť a obranu, hoci dôvera je miernejšia ako podpora autonómnej obrany EÚ </text:p>
        <text:p text:style-name="P31">Európania dôverujú Európskej únii, že posilní bezpečnosť a obranu v Európe a bude lepšie chrániť svoje citi<text:span text:style-name="T6"> z</text:span>ens (56 %) vrátane 12 %, ktorí jej úplne dôverujú, a 44 %, ktorí jej dôverujú. V porovnaní s januárom 2026 sa dôvera v EÚ pri posilňovaní bezpečnosti a obrany zvýšila o štyri percentuálne body, zatiaľ čo podiel tých, ktorí jej vôbec nedôverujú, klesol. Výsledky preto poukazujú na mierne, ale zreteľné zvýšenie dôvery v schopnosť EÚ konať v oblasti bezpečnosti a obrany.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84">Neviem</text:span></text:p></draw:text-box></draw:frame><draw:frame draw:style-name="gr56" draw:text-style-name="P111" svg:width="0.391cm" svg:height="0.327cm" svg:x="7.636cm" svg:y="7.267cm"><draw:text-box><text:p text:style-name="P91"><text:span text:style-name="T85">4 %</text:span></text:p></draw:text-box></draw:frame><draw:frame draw:style-name="gr57" draw:text-style-name="P100" svg:width="12.475cm" svg:height="0.842cm" svg:x="-0.309cm" svg:y="6.128cm"><draw:text-box><text:p text:style-name="P91"><text:span text:style-name="T78">Otázka č. 8:</text:span> <text:span text:style-name="T86">Do akej miery dôverujete Európskej únii, že posilní bezpečnosť a obranu v Európe a lepšie ochráni svojich občanov?</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0.884cm" svg:x="9.348cm" svg:y="7.477cm"><draw:text-box><text:p text:style-name="P91"><text:span text:style-name="T87">Dôverujte 12 %</text:span></text:p></draw:text-box></draw:frame><draw:frame draw:style-name="gr63" draw:text-style-name="P113" svg:width="1.95cm" svg:height="0.918cm" svg:x="4.752cm" svg:y="7.888cm"><draw:text-box><text:p text:style-name="P91"><text:span text:style-name="T88">Neverte vôbec 13 %</text:span><text:span text:style-name="T89"> </text:span></text:p></draw:text-box></draw:frame><draw:frame draw:style-name="gr64" draw:text-style-name="P113" svg:width="1.805cm" svg:height="0.934cm" svg:x="3.4cm" svg:y="10.545cm"><draw:text-box><text:p text:style-name="P91"><text:span text:style-name="T90">Nedôverovať 27 %</text:span><text:span text:style-name="T89"> </text:span></text:p></draw:text-box></draw:frame><draw:frame draw:style-name="gr65" draw:text-style-name="P114" svg:width="2.326cm" svg:height="0.782cm" svg:x="8.84cm" svg:y="12.714cm"><draw:text-box><text:p text:style-name="P96"><text:span text:style-name="T91">Dôverovať 44%</text:span></text:p></draw:text-box></draw:frame></draw:g>Tento výsledok by sa mal čítať spolu s predchádzajúcou otázkou. Zatiaľ čo viac ako dve tretiny Európanov súhlasia s tým, že EÚ by mala posilniť svoju schopnosť samostatne sa brániť pred potenciálnymi vonkajšími hrozbami, menšia väčšina verí, že EÚ posilní bezpečnosť a obranu v praxi. Táto medzera naznačuje, že podpora zásady silnejšej európskej obrany je širšia ako dôvera v schopnosť EÚ zabezpečiť ju. Skutočnosť, že dôveru má väčšina a od januára 2026 sa zvýšila, však potvrdzuje, že mnohí občania považujú EÚ za relevantného aktéra v oblasti bezpečnosti a obrany. </text:p>
        <text:p text:style-name="P31"/>
        <text:p text:style-name="P54">Dôvera v EÚ v oblasti bezpečnosti a obrany je najvyššia na Malte a v Luxembursku a nižšia vo viacerých najväčších členských štátoch. </text:p>
        <text:p text:style-name="P31">Dôvera v EÚ pri posilňovaní bezpečnosti a obrany sa v jednotlivých členských štátoch značne líši. Najvyššiu úroveň dosahuje na Malte (91 %) a v Luxembursku (88 %), za ktorými nasleduje Cyprus (76 %), Portugalsko, Dánsko a Litva (všetky 75 %) a Estónsko (72 %). V týchto krajinách je dôvera v schopnosť EÚ chrániť občanov výrazne nad priemerom EÚ. </text:p>
        <text:p text:style-name="P31">Na druhom konci stupnice je dôvera najnižšia v Grécku a Česku (obe 47 %). Pomerne nízka je aj v Nemecku a Taliansku (obe krajiny 50 %), na Slovensku a v Bulharsku (obe krajiny 52 %), ako aj vo Francúzsku a Rakúsku (obe krajiny 53 %). To potvrdzuje, že hoci dôveru má väčšina alebo takmer väčšina takmer vo všetkých členských štátoch, dôvera v úlohu EÚ v oblasti bezpečnosti a obrany je v niekoľkých veľkých členských štátoch, najmä v Nemecku, Taliansku a Francúzsku, obmedzenejšia. </text:p>
        <text:p text:style-name="P31">Štruktúra krajiny sa len čiastočne prekrýva s pocitom národnej hrozby opísaným v predchádzajúcom oddiele. V Ituánii a Estónsku sa vysoká úroveň dôvery v EÚ spája so silným vnímaním bezpečnostných rizík, čo naznačuje, že krajiny, ktoré sú viac vystavené geopolitickým dôsledkom vojny na Ukrajine, môžu takisto viac dôverovať obranným opatreniam na úrovni EÚ. Nie je to však systematické. Niektoré krajiny s relatívne vysokou vnímanou hrozbou, ako napríklad <text:soft-page-break/>Francúzsko alebo Nemecko, vykazujú v tejto oblasti miernejšiu úroveň dôvery v EÚ. To naznačuje, že dôvera v úlohu EÚ v oblasti bezpečnosti a obrany nie je formovaná len vystavením vonkajším hrozbám, ale aj širšími vnútroštátnymi postojmi k schopnosti EÚ účinne konať. </text:p>
        <text:p text:style-name="P31">V porovnaní s januárom 2026 sa dôvera vo väčšine členských štátov zvýšila, hoci v rôznej miere. Najvýraznejší nárast bol zaznamenaný na Malte (24 bodov), vo Francúzsku (13 bodov), v Luxembursku (12 bodov), Rakúsku (10 bodov) a Slovinsku (9 bodov). Dôvera sa výrazne zvýšila aj v Bulharsku a Maďarsku (obe 8 bodov), Dánsku a Grécku (obe 7 bodov) a Belgicku (šesť bodov). Celkové zvýšenie dôvery je v Európskej únii rozšírené, ale nerovnomerné.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76">Otázka č. 8: Do akej miery dôverujete Európskej únii, že posilní bezpečnosť a obranu v Európe a lepšie ochráni svojich občanov?</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7cm" svg:y="1.307cm"><draw:text-box><text:p text:style-name="P106"><text:span text:style-name="T76">Úplná dôvera</text:span></text:p></draw:text-box></draw:frame><draw:frame draw:style-name="gr24" draw:text-style-name="P97" svg:width="2.726cm" svg:height="0.983cm" svg:x="3.309cm" svg:y="1.281cm"><draw:text-box><text:p text:style-name="P106"><text:span text:style-name="T76">Tendencia dôverovať</text:span></text:p></draw:text-box></draw:frame><draw:frame draw:style-name="gr24" draw:text-style-name="P97" svg:width="3.225cm" svg:height="0.983cm" svg:x="6.949cm" svg:y="1.334cm"><draw:text-box><text:p text:style-name="P106"><text:span text:style-name="T76">Tendencia nedôverovať</text:span></text:p></draw:text-box></draw:frame><draw:frame draw:style-name="gr27" draw:text-style-name="P97" svg:width="3.444cm" svg:height="0.638cm" svg:x="11.096cm" svg:y="1.295cm"><draw:text-box><text:p text:style-name="P106"><text:span text:style-name="T76">Vôbec nedôverovať</text:span></text:p></draw:text-box></draw:frame><draw:frame draw:style-name="gr49" draw:text-style-name="P97" svg:width="2.17cm" svg:height="0.623cm" svg:x="14.91cm" svg:y="1.307cm"><draw:text-box><text:p text:style-name="P106"><text:span text:style-name="T76">Neviem</text:span></text:p></draw:text-box></draw:frame></draw:g></draw:g></text:p>
        <text:p text:style-name="P31"/>
        <text:p text:style-name="P25"/>
        <text:p text:style-name="P54">Dôvera v EÚ v oblasti bezpečnosti a obrany je silnejšia medzi mladšími respondentmi a respondentmi so širšou dôverou v EÚ </text:p>
        <text:p text:style-name="P31">Vek je jedným z najjasnejších rozdielov. Dôvera v EÚ, pokiaľ ide o posilnenie bezpečnosti a obrany, je najvyššia medzi respondentmi vo veku 15 – 24 rokov (65 %) a zostáva nad priemerom EÚ (56 %) medzi respondentmi vo veku 25 – 39 rokov (59 %). Je nižšia medzi respondentmi vo veku 40 – 54 rokov (53 %) a respondentmi vo veku 55 rokov a viac (55 %). </text:p>
        <text:p text:style-name="P31"/>
        <text:p text:style-name="P31">Tento vekový model je pozoruhodný, pretože starší respondenti vo všeobecnosti s väčšou pravdepodobnosťou identifikujú otázky súvisiace s bezpečnosťou ako výzvy alebo priority pre EÚ. Zdá sa, že u mladších respondentov je menej pravdepodobné, že sa budú cítiť priamo dotknutí bezpečnostnými hrozbami, ale je pravdepodobnejšie, že budú dôverovať tomu, že EÚ bude v tejto oblasti konať. To naznačuje rozdiel medzi vnímaním hrozby, ktoré je medzi staršími respondentmi zvyčajne silnejšie, a dôverou v opatrenia EÚ, ktorá je silnejšia medzi mladšími Európanmi. </text:p>
        <text:p text:style-name="P31">Rodové rozdiely sú obmedzené, hoci u mužov (58 %) je o niečo vyššia pravdepodobnosť ako u žien (55 %), že budú dôverovať EÚ v tejto oblasti. Dôvera je vyššia aj medzi respondentmi s terciárnym vzdelaním (61 %) ako medzi respondentmi s vyšším sekundárnym alebo postsekundárnym neterciárnym vzdelaním (54 %) alebo nižším vzdelaním (55 %). </text:p>
        <text:p text:style-name="P31"/>
        <text:p text:style-name="P31"><draw:g text:anchor-type="paragraph" draw:z-index="24" draw:name="Objet de groupe 25" draw:style-name="gr2"><draw:frame draw:style-name="gr29" draw:text-style-name="P100" svg:width="10.506cm" svg:height="0.355cm" svg:x="-0.086cm" svg:y="2.455cm"><draw:text-box><text:p text:style-name="P91"><text:span text:style-name="T78">Dôvera v EÚ v oblasti obrany je výrazne silnejšia u osôb mladších ako 25 rokov (65 %).</text:span></text:p></draw:text-box></draw:frame><draw:frame draw:style-name="gr30" draw:text-style-name="P92" svg:width="1.664cm" svg:height="0.313cm" svg:x="6.13cm" svg:y="4.214cm"><draw:text-box><text:p text:style-name="P91"><text:span text:style-name="T79">Celková dôvera </text:span></text:p></draw:text-box></draw:frame><draw:frame draw:style-name="gr31" draw:text-style-name="P101" svg:width="13.743cm" svg:height="0.318cm" svg:x="-0.081cm" svg:y="3.351cm"><draw:text-box><text:p text:style-name="P91"><text:span text:style-name="T80">Otázka č. 8: </text:span><text:span text:style-name="T81">Do akej miery dôverujete Európskej únii, že posilní bezpečnosť a obranu v Európe a lepšie ochráni svojich občanov?</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1.343cm" svg:height="0.285cm" svg:x="0.974cm" svg:y="4.566cm"><draw:text-box><text:p text:style-name="P91"><text:span text:style-name="T82">% podľa veku:</text:span></text:p></draw:text-box></draw:frame><draw:frame draw:style-name="gr37" draw:text-style-name="P105" svg:width="0.267cm" svg:height="0.285cm" svg:x="3.269cm" svg:y="5.522cm"><draw:text-box><text:p text:style-name="P91"><text:span text:style-name="T82">65</text:span></text:p></draw:text-box></draw:frame><draw:frame draw:style-name="gr38" draw:text-style-name="P105" svg:width="0.23cm" svg:height="0.285cm" svg:x="3.107cm" svg:y="6.212cm"><draw:text-box><text:p text:style-name="P91"><text:span text:style-name="T82">5</text:span></text:p></draw:text-box></draw:frame><draw:frame draw:style-name="gr37" draw:text-style-name="P105" svg:width="0.267cm" svg:height="0.285cm" svg:x="2.944cm" svg:y="6.891cm"><draw:text-box><text:p text:style-name="P91"><text:span text:style-name="T82">53</text:span></text:p></draw:text-box></draw:frame><draw:frame draw:style-name="gr39" draw:text-style-name="P105" svg:width="0.269cm" svg:height="0.285cm" svg:x="2.997cm" svg:y="7.569cm"><draw:text-box><text:p text:style-name="P91"><text:span text:style-name="T82">55</text:span></text:p></draw:text-box></draw:frame><draw:frame draw:style-name="gr40" draw:text-style-name="P105" svg:width="0.611cm" svg:height="0.285cm" svg:x="0.672cm" svg:y="5.512cm"><draw:text-box><text:p text:style-name="P91"><text:span text:style-name="T83">15-24</text:span></text:p></draw:text-box></draw:frame><draw:frame draw:style-name="gr40" draw:text-style-name="P105" svg:width="0.611cm" svg:height="0.285cm" svg:x="0.672cm" svg:y="6.2cm"><draw:text-box><text:p text:style-name="P91"><text:span text:style-name="T83">25-39</text:span></text:p></draw:text-box></draw:frame><draw:frame draw:style-name="gr40" draw:text-style-name="P105" svg:width="0.611cm" svg:height="0.285cm" svg:x="0.672cm" svg:y="6.881cm"><draw:text-box><text:p text:style-name="P91"><text:span text:style-name="T83">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3">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83cm" svg:height="0.285cm" svg:x="5.791cm" svg:y="4.614cm"><draw:text-box><text:p text:style-name="P91"><text:span text:style-name="T82">% podľa povolania:</text:span></text:p></draw:text-box></draw:frame><draw:frame draw:style-name="gr37" draw:text-style-name="P105" svg:width="0.267cm" svg:height="0.285cm" svg:x="8.243cm" svg:y="5.572cm"><draw:text-box><text:p text:style-name="P91"><text:span text:style-name="T82">63</text:span></text:p></draw:text-box></draw:frame><draw:frame draw:style-name="gr38" draw:text-style-name="P105" svg:width="0.23cm" svg:height="0.285cm" svg:x="8.123cm" svg:y="6.249cm"><draw:text-box><text:p text:style-name="P91"><text:span text:style-name="T82">5</text:span></text:p></draw:text-box></draw:frame><draw:frame draw:style-name="gr37" draw:text-style-name="P105" svg:width="0.267cm" svg:height="0.285cm" svg:x="8.053cm" svg:y="6.941cm"><draw:text-box><text:p text:style-name="P91"><text:span text:style-name="T82">55</text:span></text:p></draw:text-box></draw:frame><draw:frame draw:style-name="gr37" draw:text-style-name="P105" svg:width="0.267cm" svg:height="0.285cm" svg:x="8.007cm" svg:y="7.616cm"><draw:text-box><text:p text:style-name="P91"><text:span text:style-name="T82">53</text:span></text:p></draw:text-box></draw:frame><draw:frame draw:style-name="gr43" draw:text-style-name="P105" svg:width="3.271cm" svg:height="0.285cm" svg:x="5.109cm" svg:y="5.559cm"><draw:text-box><text:p text:style-name="P91"><text:span text:style-name="T83">Samostatne zárobkovo činné osoby</text:span></text:p></draw:text-box></draw:frame><draw:frame draw:style-name="gr36" draw:text-style-name="P105" svg:width="1.244cm" svg:height="0.285cm" svg:x="5.525cm" svg:y="6.237cm"><draw:text-box><text:p text:style-name="P91"><text:span text:style-name="T83">Zamestnanec</text:span></text:p></draw:text-box></draw:frame><draw:frame draw:style-name="gr44" draw:text-style-name="P105" svg:width="1.888cm" svg:height="0.285cm" svg:x="5.029cm" svg:y="6.928cm"><draw:text-box><text:p text:style-name="P91"><text:span text:style-name="T83">Manuálny pracovník</text:span></text:p></draw:text-box></draw:frame><draw:polygon draw:style-name="gr32" draw:text-style-name="P102" svg:width="4.78cm" svg:height="0.665cm" svg:x="9.197cm" svg:y="4.468cm" svg:viewBox="0 0 4781 666" draw:points="0,666 4781,666 4781,0 0,0"><text:p/></draw:polygon><draw:frame draw:style-name="gr45" draw:text-style-name="P105" svg:width="1.195cm" svg:height="0.285cm" svg:x="5.299cm" svg:y="7.606cm"><draw:text-box><text:p text:style-name="P91"><text:span text:style-name="T83">Nefunguje</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4.659cm" svg:height="0.285cm" svg:x="9.407cm" svg:y="4.566cm"><draw:text-box><text:p text:style-name="P91"><text:span text:style-name="T82">% spokojnosti s dodržiavaním práva v EÚ:</text:span></text:p></draw:text-box></draw:frame><draw:frame draw:style-name="gr38" draw:text-style-name="P105" svg:width="0.23cm" svg:height="0.285cm" svg:x="13.669cm" svg:y="5.873cm"><draw:text-box><text:p text:style-name="P91"><text:span text:style-name="T82">7</text:span></text:p></draw:text-box></draw:frame><draw:frame draw:style-name="gr39" draw:text-style-name="P105" svg:width="0.269cm" svg:height="0.285cm" svg:x="12.642cm" svg:y="7.23cm"><draw:text-box><text:p text:style-name="P91"><text:span text:style-name="T82">36</text:span></text:p></draw:text-box></draw:frame><draw:frame draw:style-name="gr47" draw:text-style-name="P105" svg:width="1.408cm" svg:height="0.285cm" svg:x="10.39cm" svg:y="5.863cm"><draw:text-box><text:p text:style-name="P91"><text:span text:style-name="T83">„</text:span><text:span text:style-name="T83">Dôvera“ spolu</text:span></text:p></draw:text-box></draw:frame><draw:frame draw:style-name="gr48" draw:text-style-name="P105" svg:width="1.65cm" svg:height="0.285cm" svg:x="10.032cm" svg:y="7.218cm"><draw:text-box><text:p text:style-name="P91"><text:span text:style-name="T83">„</text:span><text:span text:style-name="T83">Nedôvera“ spolu</text:span></text:p></draw:text-box></draw:frame></draw:g>Najväčšie rozdiely sú v postoji. Respondenti, ktorí sú spokojní s dodržiavaním zásad právneho štátu v EÚ (79 %), majú oveľa väčšiu pravdepodobnosť, že budú dôverovať EÚ pri posilňovaní bezpečnosti a obrany, než tí, ktorí sú nespokojní (36 %). To potvrdzuje, že dôvera v úlohu EÚ v oblasti bezpečnosti a obrany je úzko spojená so širšou dôverou vo fungovanie Európskej únie.</text:p>
        <text:p text:style-name="P38"/>
      </text:section>
      <text:h text:style-name="P18" text:outline-level="1"><text:bookmark-start text:name="__RefHeading___Toc4088_3967327191"/>7. Technické špecifikácie <text:bookmark-end text:name="__RefHeading___Toc4088_3967327191"/></text:h>
      <text:p text:style-name="P23">V období od 19. do 24. júna 2026 vykonala demoskopia tento rýchly prieskum Eurobarometra 584 na žiadosť Európskej komisie, Generálneho riaditeľstva pre komunikáciu (GR COMM, oddelenie pre verejnú mienku a angažovanosť občanov). Ide o prieskum koordinovaný Generálnym riaditeľstvom pre komunikáciu (oddelenie GR COMM pre verejnú mienku a angažovanosť občanov). </text:p>
      <text:p text:style-name="P23">Tento rýchly prieskum Eurobarometra sa týka celkovej populácie vo veku 15 rokov a viac vo všetkých 27 členských štátoch EÚ. Táto cieľová populácia zodpovedá širokej verejnosti, ako je vymedzená v rámcovej zmluve Flash Eurobarometer. Celkovo bolo prostredníctvom Computer Assisted Web Interviewing (CAWI) dokončených 25 904 rozhovorov. </text:p>
      <text:p text:style-name="P23">Návrh výberu vzorky sa riadi štandardnými špecifikáciami rámcovej zmluvy s 1 000 rozhovormi vo väčších členských štátoch a 500 rozhovormi v menších členských štátoch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Počet pohovorov v jednotlivých krajinách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EÚ</text:p>
          </table:table-cell>
          <table:table-cell table:style-name="Tableau5.A1" office:value-type="string">
            <text:p text:style-name="P60">EÚ</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otyšsko</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elgicko</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tv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lharsko</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xembursko</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Česko</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Maďarsko</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Dánsko</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a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Nemecko</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Holandsko</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Estónsko</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Rakúsko</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Írska republika</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Poľsko</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Grécko</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sko</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Španielsko</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umunsko</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Francúzsko</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lovinsko</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HR</text:p>
          </table:table-cell>
          <table:table-cell table:style-name="Tableau5.A1" office:value-type="string">
            <text:p text:style-name="P60">Chorvátsko</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Slovensko</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Taliansko</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Fínsko</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Cyprus</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Švédsko</text:p>
          </table:table-cell>
          <table:table-cell table:style-name="Tableau5.C3" office:value-type="float" office:value="1009">
            <text:p text:style-name="P65">1009</text:p>
          </table:table-cell>
        </table:table-row>
      </table:table>
      <text:p text:style-name="P23"/>
      <text:p text:style-name="P53">Miera chybovosti </text:p>
      <text:p text:style-name="P23">Výsledky prieskumu podliehajú toleranciám pri odbere vzoriek. „Chybovosť“ kvantifikuje neistotu v súvislosti s výsledkom prieskumu (alebo dôveru v tento výsledok). Vo všeobecnosti platí, že čím viac rozhovorov sa uskutoční (veľkosť vzorky), tým menšia je chybovosť. Vzorka 500 bude mať chybovú maržu najviac 4,4 percentuálneho bodu a vzorka 1 000 bude mať chybovú maržu najviac 3,1 percentuálneho bodu.</text:p>
      <text:p text:style-name="P23"><draw:frame draw:style-name="fr1" draw:name="Cadre4" text:anchor-type="paragraph" svg:x="-0.032cm" svg:y="5.032cm" svg:width="17.11cm" draw:z-index="25"><draw:text-box fo:min-height="3.683cm"><text:p text:style-name="P14">(tabuľka z inej správy Eurobarometra)</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Štatistické marže v dôsledku procesu výberu vzorky</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pri 95 % úrovni spoľahlivosti)</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rôzne veľkosti vzoriek sú v riadkoch </text:p></table:table-cell><table:covered-table-cell/><table:covered-table-cell/><table:covered-table-cell/><table:covered-table-cell/><table:covered-table-cell/><table:table-cell table:style-name="Tableau34.A1" table:number-columns-spanned="6" office:value-type="string"><text:p text:style-name="P66">rôzne pozorované výsledky sú v stĺpcoch</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 = 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 = 50</text:p></table:table-cell></table:table-row><table:table-row table:style-name="Tableau34.1"><table:table-cell table:style-name="Tableau34.A1" office:value-type="string"><text:p text:style-name="P66">N = 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 = 500</text:p></table:table-cell></table:table-row><table:table-row table:style-name="Tableau34.1"><table:table-cell table:style-name="Tableau34.A1" office:value-type="string"><text:p text:style-name="P68">N = 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 = 1000</text:p></table:table-cell></table:table-row><table:table-row table:style-name="Tableau34.1"><table:table-cell table:style-name="Tableau34.A1" office:value-type="string"><text:p text:style-name="P66">N = 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 = 1500</text:p></table:table-cell></table:table-row><table:table-row table:style-name="Tableau34.1"><table:table-cell table:style-name="Tableau34.A1" office:value-type="string"><text:p text:style-name="P66">N = 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 = 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7">8. Qu</text:span> estionnaire <text:bookmark-end text:name="__RefHeading___Toc4090_3967327191"/></text:h>
      <text:p text:style-name="P23">Režim pohovoru: Online (CAWI) </text:p>
      <text:p text:style-name="P23">Cieľová populácia: Verejnosť vo všeobecnosti, 15<text:span text:style-name="T7">+</text:span> </text:p>
      <text:p text:style-name="P23">Pokrytie: 27 členských štátov EÚ </text:p>
      <text:p text:style-name="P23">Dátumy terénnej práce: až 24. júna 2026 </text:p>
      <text:p text:style-name="P23">Veľkosť vzorky: 25904 rozhovorov (približne 1 000 vo väčších krajinách a 500 v menších krajinách) </text:p>
      <text:p text:style-name="P39">Sociálno-demografické otázky sa týkali: vek, pohlavie, vzdelanie, povolanie, región, urbanizácia, zloženie domácnosti a finančné ťažkosti.</text:p>
      <text:p text:style-name="P23">EÚ: silné stránky, výzvy a priority </text:p>
      <text:p text:style-name="P23"/>
      <text:p text:style-name="P42"><text:span text:style-name="T9">štvrťrok: Myslíte si,</text:span><text:span text:style-name="T8"> že sú súčasné hlavné výzvy, ktorým EÚ čelí? Vyberte najviac tri odpovede. </text:span></text:p>
      <text:p text:style-name="P40">(RANDOMISE 1-11 – MAX. 3 ODPOVEDE)</text:p>
      <text:p text:style-name="P23">Sociálne nerovnosti 1 </text:p>
      <text:p text:style-name="P23">Nedostatočný hospodársky rast 2 </text:p>
      <text:p text:style-name="P23">Životné náklady 3 </text:p>
      <text:p text:style-name="P23">Vojna na Ukrajine 4 </text:p>
      <text:p text:style-name="P23">Konflikty na Blízkom východe (M) 5 </text:p>
      <text:p text:style-name="P23">Klimatické zmeny a environmentálne otázky 6 </text:p>
      <text:p text:style-name="P23">Neregulárna migrácia 7 </text:p>
      <text:p text:style-name="P23">Trestná činnosť a terorizmus 8 </text:p>
      <text:p text:style-name="P23">Vplyv digitálnych technológií na spoločnosť 9 </text:p>
      <text:p text:style-name="P23">Dezinformácie a manipulácia s informáciami 10 </text:p>
      <text:p text:style-name="P23">Bezpečnosť a obrana 11 </text:p>
      <text:p text:style-name="P23">Ostatné 12 </text:p>
      <text:p text:style-name="P23">Žiadne 13 </text:p>
      <text:p text:style-name="P23">Neviem 998 </text:p>
      <text:p text:style-name="P23"/>
      <text:p text:style-name="P23"/>
      <text:p text:style-name="P43"><text:span text:style-name="T10">Otázka č. 2: Myslíte si,</text:span> že EÚ by sa mala prioritne zaoberať týmito oblasťami? Vyberte najviac tri odpovede. </text:p>
      <text:p text:style-name="P40">(RANDOMISE 1-17 – MAX 3 ODPOVEDE)</text:p>
      <text:p text:style-name="P23">Neregulárna migrácia 1 </text:p>
      <text:p text:style-name="P23">Vojna na Ukrajine 2 </text:p>
      <text:p text:style-name="P23">Bezpečnosť a obrana 3 </text:p>
      <text:p text:style-name="P23">Hospodárstvo a verejné financie 4 </text:p>
      <text:p text:style-name="P23">Priemysel a konkurencieschopnosť 5 </text:p>
      <text:p text:style-name="P23">Poľnohospodárstvo a potravinová bezpečnosť 6 </text:p>
      <text:p text:style-name="P23">Klimatické zmeny a životné prostredie 7 </text:p>
      <text:p text:style-name="P23"><text:soft-page-break/>Vzdelávanie a odborná príprava 8 </text:p>
      <text:p text:style-name="P23">Pracovné miesta, sociálna rovnosť a zručnosti 9 </text:p>
      <text:p text:style-name="P23">Energia 10 </text:p>
      <text:p text:style-name="P23">Obchod 11 </text:p>
      <text:p text:style-name="P23">Výskum a inovácie 12 </text:p>
      <text:p text:style-name="P23">Verejné zdravie 13 </text:p>
      <text:p text:style-name="P23">Vplyv digitálnych technológií na spoločnosť (N) 14 </text:p>
      <text:p text:style-name="P23">Demokracia, ľudské práva a právny štát 15 </text:p>
      <text:p text:style-name="P23">Konflikty na Blízkom východe (N) 16 </text:p>
      <text:p text:style-name="P23">Ostatné 17 </text:p>
      <text:p text:style-name="P23">Žiadne 18 </text:p>
      <text:p text:style-name="P23">Neviem 998 </text:p>
      <text:p text:style-name="P23"/>
      <text:p text:style-name="P44"><text:span text:style-name="T17">Dem</text:span> ocracy a právny štát v EÚ </text:p>
      <text:p text:style-name="P23"/>
      <text:p text:style-name="P23"><text:span text:style-name="T12">Otázka č. 3:</text:span> <text:span text:style-name="T11">Ktoré z týchto prvkov sú podľa vás najdôležitejšími prvkami demokratickej spoločnosti?</text:span> </text:p>
      <text:p text:style-name="P40">(RANDOMISE 1 – 10 – MAX 3 ODPOVEDE)</text:p>
      <text:p text:style-name="P23">Slobodné a spravodlivé voľby 1 </text:p>
      <text:p text:style-name="P23">Sloboda prejavu / vyjadrovanie 2 </text:p>
      <text:p text:style-name="P23">Sloboda a nezávislosť médií 3 </text:p>
      <text:p text:style-name="P23">Dodržiavanie zásad právneho štátu a ochrana základných práv 4 </text:p>
      <text:p text:style-name="P23">Nezávislý justičný systém 5 </text:p>
      <text:p text:style-name="P23">Občania sa môžu zúčastňovať na verejnej diskusii a rozhodovaní 6 </text:p>
      <text:p text:style-name="P23">Transparentnosť a zodpovednosť politických lídrov 7 </text:p>
      <text:p text:style-name="P23">Rešpektovanie práv menšín 8 </text:p>
      <text:p text:style-name="P23">Boj proti korupcii 9 </text:p>
      <text:p text:style-name="P23">Silná opozícia schopná kritizovať vládu 10 </text:p>
      <text:p text:style-name="P23">Ostatné 11 </text:p>
      <text:p text:style-name="P23">Ani jeden z týchto dvanástich </text:p>
      <text:p text:style-name="P23">Neviem 13 </text:p>
      <text:p text:style-name="P23"/>
      <text:p text:style-name="P44"><text:span text:style-name="T10">Q4 Ov</text:span> erall, ako ste spokojní alebo nespokojní s rešpektovaním právneho štátu v... </text:p>
      <text:p text:style-name="P46">(iba jedna odpoveď)</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Veľmi spokojný</text:p>
          </table:table-cell>
          <table:table-cell table:style-name="Tableau6.A1" office:value-type="string">
            <text:p text:style-name="P71">Skôr spokojný</text:p>
          </table:table-cell>
          <table:table-cell table:style-name="Tableau6.A1" office:value-type="string">
            <text:p text:style-name="P71">Skôr nespokojný</text:p>
          </table:table-cell>
          <table:table-cell table:style-name="Tableau6.A1" office:value-type="string">
            <text:p text:style-name="P71">Veľmi nespokojný</text:p>
          </table:table-cell>
          <table:table-cell table:style-name="Tableau6.A1" office:value-type="string">
            <text:p text:style-name="P71">Neviem</text:p>
          </table:table-cell>
        </table:table-row>
        <table:table-row table:style-name="Tableau6.2">
          <table:table-cell table:style-name="Tableau6.A1" office:value-type="string">
            <text:p text:style-name="P71">1</text:p>
          </table:table-cell>
          <table:table-cell table:style-name="Tableau6.A1" office:value-type="string">
            <text:p text:style-name="P71">(Naša krajina)</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EÚ</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pan text:style-name="T10">Otázka č. 5</text:span> Pri každom z týchto opatrení mi povedzte, či si myslíte, že je<text:span text:style-name="T10"> účinné</text:span> alebo nie pri<text:span text:style-name="T10"> upozorňovaní</text:span> na politické rozhodovanie na úrovni EÚ po voľbách? </text:p>
      <text:p text:style-name="P46">(RANDOMISE – ONE ANSWER PER LINE)</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ext:soft-page-break/>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Veľmi účinné</text:p>
          </table:table-cell>
          <table:table-cell table:style-name="Tableau7.A1" office:value-type="string">
            <text:p text:style-name="P71">Dostatočne účinné</text:p>
          </table:table-cell>
          <table:table-cell table:style-name="Tableau7.A1" office:value-type="string">
            <text:p text:style-name="P71">Nie veľmi účinné</text:p>
          </table:table-cell>
          <table:table-cell table:style-name="Tableau7.A1" office:value-type="string">
            <text:p text:style-name="P71">Vôbec neúčinné</text:p>
          </table:table-cell>
          <table:table-cell table:style-name="Tableau7.A1" office:value-type="string">
            <text:p text:style-name="P71">Neviem</text:p>
          </table:table-cell>
        </table:table-row>
        <table:table-row>
          <table:table-cell table:style-name="Tableau7.A1" office:value-type="string">
            <text:p text:style-name="P71">1</text:p>
          </table:table-cell>
          <table:table-cell table:style-name="Tableau7.A1" office:value-type="string">
            <text:p text:style-name="P71">byť členom združenia alebo mimovládnej organizácie</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Zapojte sa do európskej iniciatívy občanov (žiadosť podpísaná najmenej jedným miliónom občanov v najmenej siedmich členských štátoch, v ktorej sa Európska komisia vyzýva, aby navrhla nové právne predpisy v oblastiach, v ktorých má Komisia právomoc konať) alebo do európskej panelovej diskusie občanov (náhodne vybrané zhromaždenie občanov na úrovni EÚ, ktoré spolupracuje na politických odporúčaniach)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Zúčastňovať sa politických hnutí, strán alebo odborov</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jkotujte alebo nakupujte určité výrobky z politických, etických alebo environmentálnych dôvodov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Zúčastnite sa demonštrácie alebo protestu</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Nezávislosť a obchod </text:p>
      <text:p text:style-name="P44"><text:span text:style-name="T10">Otázka č. 6: </text:span>Do akej miery súhlasíte alebo nesúhlasíte s týmito tvrdeniami? </text:p>
      <text:p text:style-name="P40">(ROTATE – JEDEN ODKAZ NA LINE)</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Úplne súhlasím</text:p>
          </table:table-cell>
          <table:table-cell table:style-name="Tableau8.A1" office:value-type="string">
            <text:p text:style-name="P71">Tendencia súhlasiť</text:p>
          </table:table-cell>
          <table:table-cell table:style-name="Tableau8.A1" office:value-type="string">
            <text:p text:style-name="P71">Tendencia nesúhlasiť</text:p>
          </table:table-cell>
          <table:table-cell table:style-name="Tableau8.A1" office:value-type="string">
            <text:p text:style-name="P71">Úplne nesúhlasím</text:p>
          </table:table-cell>
          <table:table-cell table:style-name="Tableau8.A1" office:value-type="string">
            <text:p text:style-name="P71">Neviem</text:p>
          </table:table-cell>
        </table:table-row>
        <table:table-row table:style-name="Tableau8.2">
          <table:table-cell table:style-name="Tableau8.A1" office:value-type="string">
            <text:p text:style-name="P71">1</text:p>
          </table:table-cell>
          <table:table-cell table:style-name="Tableau8.A1" office:value-type="string">
            <text:p text:style-name="P71">Členské štáty môžu dosiahnuť lepšie výsledky v obchodných rokovaniach spoluprácou na úrovni EÚ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EÚ by mala posilniť svoju hospodársku nezávislosť diverzifikáciou svojich obchodných vzťahov</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10">D</text:span> efence vrátane budúcej bezpečnostnej stratégie</text:p>
      <text:p text:style-name="P44"><text:span text:style-name="T10">Otázka č.</text:span> 7: Do akej miery súhlasíte alebo nesúhlasíte s týmito tvrdeniami vzhľadom na súčasný medzinárodný kontext?</text:p>
      <text:p text:style-name="P40">(ROTATE – JEDEN ODKAZ NA LINE)</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Úplne súhlasím</text:p>
          </table:table-cell>
          <table:table-cell table:style-name="Tableau9.A1" office:value-type="string">
            <text:p text:style-name="P71">Tendencia súhlasiť</text:p>
          </table:table-cell>
          <table:table-cell table:style-name="Tableau9.A1" office:value-type="string">
            <text:p text:style-name="P71">Tendencia nesúhlasiť</text:p>
          </table:table-cell>
          <table:table-cell table:style-name="Tableau9.A1" office:value-type="string">
            <text:p text:style-name="P71">Úplne nesúhlasím</text:p>
          </table:table-cell>
          <table:table-cell table:style-name="Tableau9.A1" office:value-type="string">
            <text:p text:style-name="P71">Neviem</text:p>
          </table:table-cell>
        </table:table-row>
        <table:table-row table:style-name="Tableau9.2">
          <table:table-cell table:style-name="Tableau9.A1" office:value-type="string">
            <text:p text:style-name="P71">1</text:p>
          </table:table-cell>
          <table:table-cell table:style-name="Tableau9.A1" office:value-type="string">
            <text:p text:style-name="P71">Bezpečnosť (našej krajiny) je ohrozená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EÚ by mala posilniť svoju schopnosť samostatne sa brániť pred potenciálnymi vonkajšími hrozbami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pan text:style-name="T10">Otázka č. 8:</text:span> Do akej miery dôverujete Európskej únii, že posilní bezpečnosť a obranu v Európe a bude lepšie chrániť svoje záujmy? </text:p>
      <text:p text:style-name="P40">(iba jedna odpoveď)</text:p>
      <table:table table:name="Tableau10" table:style-name="Tableau10">
        <table:table-column table:style-name="Tableau10.A"/>
        <table:table-column table:style-name="Tableau10.B"/>
        <table:table-row>
          <table:table-cell table:style-name="Tableau10.A1" office:value-type="string">
            <text:p text:style-name="P71">Úplná dôvera</text:p>
          </table:table-cell>
          <table:table-cell table:style-name="Tableau10.A1" office:value-type="string">
            <text:p text:style-name="P71">1</text:p>
          </table:table-cell>
        </table:table-row>
        <table:table-row>
          <table:table-cell table:style-name="Tableau10.A1" office:value-type="string">
            <text:p text:style-name="P71">Tendencia dôverovať</text:p>
          </table:table-cell>
          <table:table-cell table:style-name="Tableau10.A1" office:value-type="string">
            <text:p text:style-name="P71">2</text:p>
          </table:table-cell>
        </table:table-row>
        <table:table-row>
          <table:table-cell table:style-name="Tableau10.A1" office:value-type="string">
            <text:p text:style-name="P71">Tendencia nedôverovať</text:p>
          </table:table-cell>
          <table:table-cell table:style-name="Tableau10.A1" office:value-type="string">
            <text:p text:style-name="P71">3</text:p>
          </table:table-cell>
        </table:table-row>
        <table:table-row>
          <table:table-cell table:style-name="Tableau10.A1" office:value-type="string">
            <text:p text:style-name="P71">Vôbec nedôverovať</text:p>
          </table:table-cell>
          <table:table-cell table:style-name="Tableau10.A1" office:value-type="string">
            <text:p text:style-name="P71">4</text:p>
          </table:table-cell>
        </table:table-row>
        <text:soft-page-break/>
        <table:table-row>
          <table:table-cell table:style-name="Tableau10.A1" office:value-type="string">
            <text:p text:style-name="P71">Neviem </text:p>
          </table:table-cell>
          <table:table-cell table:style-name="Tableau10.A1" office:value-type="string">
            <text:p text:style-name="P71">4</text:p>
          </table:table-cell>
        </table:table-row>
      </table:table>
      <text:p text:style-name="P46"/>
      <text:p text:style-name="P46"/>
      <text:p text:style-name="P44">Energetická kríza </text:p>
      <text:p text:style-name="P44"><text:span text:style-name="T10">Otázka č. 9:</text:span> Čo môže podľa vás pomôcť EÚ pri prechode od fosílnych palív? </text:p>
      <text:p text:style-name="P40">(Najprv je exkluzívna – a potom viacnásobná – RANDOMISE)</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Väčšia elektrifikácia </text:p>
          </table:table-cell>
          <table:table-cell table:style-name="Tableau11.B1" office:value-type="float" office:value="1">
            <text:p text:style-name="P66">1</text:p>
          </table:table-cell>
        </table:table-row>
        <table:table-row table:style-name="Tableau11.1">
          <table:table-cell table:style-name="Tableau11.A1" office:value-type="string">
            <text:p text:style-name="P60">Znižovanie spotreby energie prostredníctvom opatrení v oblasti energetickej efektívnosti </text:p>
          </table:table-cell>
          <table:table-cell table:style-name="Tableau11.B1" office:value-type="float" office:value="2">
            <text:p text:style-name="P66">2</text:p>
          </table:table-cell>
        </table:table-row>
        <table:table-row table:style-name="Tableau11.1">
          <table:table-cell table:style-name="Tableau11.A1" office:value-type="string">
            <text:p text:style-name="P60">Podpora miestnych opatrení, ako sú energetické komunity </text:p>
          </table:table-cell>
          <table:table-cell table:style-name="Tableau11.B1" office:value-type="float" office:value="3">
            <text:p text:style-name="P66">3</text:p>
          </table:table-cell>
        </table:table-row>
        <table:table-row table:style-name="Tableau11.1">
          <table:table-cell table:style-name="Tableau11.A1" office:value-type="string">
            <text:p text:style-name="P60">Rozvoj väčšej kapacity energie z obnoviteľných zdrojov, napr. prostredníctvom nových veterných parkov a solárnych parkov </text:p>
          </table:table-cell>
          <table:table-cell table:style-name="Tableau11.B1" office:value-type="float" office:value="4">
            <text:p text:style-name="P66">4</text:p>
          </table:table-cell>
        </table:table-row>
        <table:table-row table:style-name="Tableau11.1">
          <table:table-cell table:style-name="Tableau11.A1" office:value-type="string">
            <text:p text:style-name="P60">Investovanie do jadrových riešení </text:p>
          </table:table-cell>
          <table:table-cell table:style-name="Tableau11.B1" office:value-type="float" office:value="5">
            <text:p text:style-name="P66">5</text:p>
          </table:table-cell>
        </table:table-row>
        <table:table-row table:style-name="Tableau11.1">
          <table:table-cell table:style-name="Tableau11.A1" office:value-type="string">
            <text:p text:style-name="P60">Iné </text:p>
          </table:table-cell>
          <table:table-cell table:style-name="Tableau11.B1" office:value-type="float" office:value="6">
            <text:p text:style-name="P66">6</text:p>
          </table:table-cell>
        </table:table-row>
        <table:table-row table:style-name="Tableau11.1">
          <table:table-cell table:style-name="Tableau11.A1" office:value-type="string">
            <text:p text:style-name="P60">Neviem </text:p>
          </table:table-cell>
          <table:table-cell table:style-name="Tableau11.B1" office:value-type="float" office:value="998">
            <text:p text:style-name="P66">998</text:p>
          </table:table-cell>
        </table:table-row>
      </table:table>
      <text:p text:style-name="P46"/>
      <text:p text:style-name="P44">1. Po prvé? </text:p>
      <text:p text:style-name="P44">2. A potom? </text:p>
      <text:p text:style-name="P23"/>
      <text:p text:style-name="P23"/>
      <text:p text:style-name="P23"/>
      <text:p text:style-name="P44"><text:span text:style-name="T10">Otázka č. 10,</text:span> ak nejaké sú, z nasledujúcich opatrení, ktoré ste prijali v reakcii na zvýšenie cien energie po začatí vojny v Iráne (koniec februára 2026) s cieľom znížiť vašu spotrebu energie a aktívnejšie riadiť vaše využívanie energie? <text:span text:style-name="T17">Máte...</text:span></text:p>
      <text:p text:style-name="P40">(Viacnásobné ODPOVEDE MOŽNÉ – ŽIADNE A DK NIE SÚ VYLÚČENÉ – ROZHODNUTIE)</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Znížené používanie vykurovania alebo chladenia </text:p>
          </table:table-cell>
          <table:table-cell table:style-name="Tableau12.B1" office:value-type="float" office:value="1">
            <text:p text:style-name="P66">1</text:p>
          </table:table-cell>
        </table:table-row>
        <table:table-row table:style-name="Tableau12.1">
          <table:table-cell table:style-name="Tableau12.A1" office:value-type="string">
            <text:p text:style-name="P60">Znížená celková spotreba elektrickej energie </text:p>
          </table:table-cell>
          <table:table-cell table:style-name="Tableau12.B1" office:value-type="float" office:value="2">
            <text:p text:style-name="P66">2</text:p>
          </table:table-cell>
        </table:table-row>
        <table:table-row table:style-name="Tableau12.1">
          <table:table-cell table:style-name="Tableau12.A1" office:value-type="string">
            <text:p text:style-name="P60">Vylepšená izolácia alebo energetická hospodárnosť vášho domova </text:p>
          </table:table-cell>
          <table:table-cell table:style-name="Tableau12.B1" office:value-type="float" office:value="3">
            <text:p text:style-name="P66">3</text:p>
          </table:table-cell>
        </table:table-row>
        <table:table-row table:style-name="Tableau12.1">
          <table:table-cell table:style-name="Tableau12.A1" office:value-type="string">
            <text:p text:style-name="P60">Investície do energeticky účinnejších spotrebičov </text:p>
          </table:table-cell>
          <table:table-cell table:style-name="Tableau12.B1" office:value-type="float" office:value="4">
            <text:p text:style-name="P66">4</text:p>
          </table:table-cell>
        </table:table-row>
        <table:table-row table:style-name="Tableau12.1">
          <table:table-cell table:style-name="Tableau12.A1" office:value-type="string">
            <text:p text:style-name="P60">Pozornejšie monitorujte svoju spotrebu energie </text:p>
          </table:table-cell>
          <table:table-cell table:style-name="Tableau12.B1" office:value-type="float" office:value="5">
            <text:p text:style-name="P66">5</text:p>
          </table:table-cell>
        </table:table-row>
        <table:table-row table:style-name="Tableau12.1">
          <table:table-cell table:style-name="Tableau12.A1" office:value-type="string">
            <text:p text:style-name="P60">Porovnanie alebo zmena dodávateľa energie alebo zmluvy </text:p>
          </table:table-cell>
          <table:table-cell table:style-name="Tableau12.B1" office:value-type="float" office:value="6">
            <text:p text:style-name="P66">6</text:p>
          </table:table-cell>
        </table:table-row>
        <table:table-row table:style-name="Tableau12.1">
          <table:table-cell table:style-name="Tableau12.A1" office:value-type="string">
            <text:p text:style-name="P60">Použité inteligentné nástroje alebo aplikácie na riadenie spotreby energie </text:p>
          </table:table-cell>
          <table:table-cell table:style-name="Tableau12.B1" office:value-type="float" office:value="7">
            <text:p text:style-name="P66">7</text:p>
          </table:table-cell>
        </table:table-row>
        <table:table-row table:style-name="Tableau12.1">
          <table:table-cell table:style-name="Tableau12.A1" office:value-type="string">
            <text:p text:style-name="P60">Upravená spotreba energie s cieľom profitovať z nižších cien alebo zníženej spotreby v hodinách s vyššími cenami (napr. ráno, večer) </text:p>
          </table:table-cell>
          <table:table-cell table:style-name="Tableau12.B1" office:value-type="float" office:value="8">
            <text:p text:style-name="P66">8</text:p>
          </table:table-cell>
        </table:table-row>
        <table:table-row table:style-name="Tableau12.1">
          <table:table-cell table:style-name="Tableau12.A1" office:value-type="string">
            <text:p text:style-name="P60">Inštalované alebo zvažované inštalácie riešení v oblasti energie z obnoviteľných zdrojov (napr. solárne panely) </text:p>
          </table:table-cell>
          <table:table-cell table:style-name="Tableau12.B1" office:value-type="float" office:value="9">
            <text:p text:style-name="P66">9</text:p>
          </table:table-cell>
        </table:table-row>
        <table:table-row table:style-name="Tableau12.1">
          <table:table-cell table:style-name="Tableau12.A1" office:value-type="string">
            <text:p text:style-name="P60">Pripojiť sa k energetickému spoločenstvu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Zmeniť svoje dopravné návyky s cieľom znížiť spotrebu energie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Iné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Žiadne </text:p>
          </table:table-cell>
          <table:table-cell table:style-name="Tableau12.B1" office:value-type="float" office:value="13">
            <text:p text:style-name="P66">13</text:p>
          </table:table-cell>
        </table:table-row>
        <text:soft-page-break/>
        <table:table-row table:style-name="Tableau12.1">
          <table:table-cell table:style-name="Tableau12.A1" office:value-type="string">
            <text:p text:style-name="P60">Neviem</text:p>
          </table:table-cell>
          <table:table-cell table:style-name="Tableau12.B1" office:value-type="float" office:value="998">
            <text:p text:style-name="P66">998</text:p>
          </table:table-cell>
        </table:table-row>
      </table:table>
      <text:p text:style-name="P23"/>
      <text:p text:style-name="P23"/>
      <text:p text:style-name="P44">Sociálne médiá </text:p>
      <text:p text:style-name="P23"><text:span text:style-name="T12">Otázka</text:span><text:span text:style-name="T11"> č. 11: Ako vás znepokojujú tieto riziká, ktorým deti čelia na sociálnych médiách?</text:span> </text:p>
      <text:p text:style-name="P40">(LEN ODPOVEDE - RANDOMIS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Veľmi znepokojená</text:p>
          </table:table-cell>
          <table:table-cell table:style-name="Tableau13.A1" office:value-type="string">
            <text:p text:style-name="P60">Do určitej miery znepokojená</text:p>
          </table:table-cell>
          <table:table-cell table:style-name="Tableau13.A1" office:value-type="string">
            <text:p text:style-name="P60">Nie veľmi znepokojený</text:p>
          </table:table-cell>
          <table:table-cell table:style-name="Tableau13.A1" office:value-type="string">
            <text:p text:style-name="P60">Vôbec sa to netýka</text:p>
          </table:table-cell>
          <table:table-cell table:style-name="Tableau13.A1" office:value-type="string">
            <text:p text:style-name="P60">Neviem</text:p>
          </table:table-cell>
        </table:table-row>
        <table:table-row table:style-name="Tableau13.1">
          <table:table-cell table:style-name="Tableau13.A2" office:value-type="float" office:value="1">
            <text:p text:style-name="P66">1</text:p>
          </table:table-cell>
          <table:table-cell table:style-name="Tableau13.A1" office:value-type="string">
            <text:p text:style-name="P60">Vystavenie škodlivému obsahu (napr. násiliu, sebapoškodzovaniu, extrémizmu, škodlivému zdraviu alebo kozmetickému poradenstvu)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Online grooming alebo sexuálne vykorisťovanie</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Kyberšikanovanie alebo obťažovanie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Návykový dizajn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Riziká v oblasti ochrany osobných údajov (napr. zhromažďovanie osobných údajov detí)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Nábor na nezákonnú činnosť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Otázka č. 12 V akte o digitálnych službách sa vyžaduje, aby online platformy lepšie chránili deti pred ujmou, ktorá by mohla vyplynúť napríklad z kybernetického šikanovania, groomingu, vystavenia násilnému extrémistickému materiálu, návykového dizajnu alebo tzv. králičích dier. Ktoré z týchto opatrení by podľa vás mala EÚ prijať v záujme ďalšieho posilnenia ochrany detí na internete?</text:p>
      <text:p text:style-name="P41">(iba jedna odpoveď)</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Prijať pravidlá na úrovni EÚ, ktoré zakazujú poskytovateľom sociálnych médií ponúkať svoje služby deťom do určitého veku </text:p>
          </table:table-cell>
          <table:table-cell table:style-name="Tableau14.B1" office:value-type="float" office:value="1">
            <text:p text:style-name="P66">1</text:p>
          </table:table-cell>
        </table:table-row>
        <table:table-row table:style-name="Tableau14.1">
          <table:table-cell table:style-name="Tableau14.A1" office:value-type="string">
            <text:p text:style-name="P60">Prijať pravidlá na úrovni EÚ, ktorými sa poskytovateľom sociálnych médií uloží povinnosť odložiť poskytovanie prístupu k určitým nebezpečným sociálnym médiám deťom mladším ako určitý vek </text:p>
          </table:table-cell>
          <table:table-cell table:style-name="Tableau14.B1" office:value-type="float" office:value="2">
            <text:p text:style-name="P66">2</text:p>
          </table:table-cell>
        </table:table-row>
        <table:table-row table:style-name="Tableau14.1">
          <table:table-cell table:style-name="Tableau14.A1" office:value-type="string">
            <text:p text:style-name="P60">Posilniť zdroje pridelené na presadzovanie práva </text:p>
          </table:table-cell>
          <table:table-cell table:style-name="Tableau14.B1" office:value-type="float" office:value="3">
            <text:p text:style-name="P66">3</text:p>
          </table:table-cell>
        </table:table-row>
        <table:table-row table:style-name="Tableau14.1">
          <table:table-cell table:style-name="Tableau14.A1" office:value-type="string">
            <text:p text:style-name="P60">Riadenie bezpečnosti detí na internete bez ďalších opatrení na úrovni EÚ nechajte na rodičoch a školách </text:p>
          </table:table-cell>
          <table:table-cell table:style-name="Tableau14.B1" office:value-type="float" office:value="4">
            <text:p text:style-name="P66">4</text:p>
          </table:table-cell>
        </table:table-row>
        <table:table-row table:style-name="Tableau14.1">
          <table:table-cell table:style-name="Tableau14.A1" office:value-type="string">
            <text:p text:style-name="P60">Nie sú potrebné žiadne ďalšie opatrenia </text:p>
          </table:table-cell>
          <table:table-cell table:style-name="Tableau14.B1" office:value-type="float" office:value="5">
            <text:p text:style-name="P66">5</text:p>
          </table:table-cell>
        </table:table-row>
        <table:table-row table:style-name="Tableau14.1">
          <table:table-cell table:style-name="Tableau14.A1" office:value-type="string">
            <text:p text:style-name="P60">Neviem</text:p>
          </table:table-cell>
          <table:table-cell table:style-name="Tableau14.B1" office:value-type="float" office:value="998">
            <text:p text:style-name="P66">998</text:p>
          </table:table-cell>
        </table:table-row>
      </table:table>
      <text:p text:style-name="P23"/>
      <text:p text:style-name="P45">OTÁZKY V OBLASTI DIZINFORMÁCIE</text:p>
      <text:p text:style-name="P46"/>
      <text:p text:style-name="P44"><text:span text:style-name="T10">Otázka</text:span> č. 13 Za posledných sedem dní, ako často ste narazili na informácie online, že ste … </text:p>
      <text:p text:style-name="P40">(Jedna odpoveď na linku)</text:p>
      <text:p text:style-name="P23"/>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Každý deň alebo takmer <text:soft-page-break/>každý deň </text:p>
          </table:table-cell>
          <table:table-cell table:style-name="Tableau15.A1" office:value-type="string">
            <text:p text:style-name="P60">Niekoľkokrát týždenne </text:p>
          </table:table-cell>
          <table:table-cell table:style-name="Tableau15.A1" office:value-type="string">
            <text:p text:style-name="P60">Menej často </text:p>
          </table:table-cell>
          <table:table-cell table:style-name="Tableau15.A1" office:value-type="string">
            <text:p text:style-name="P60">Nikdy </text:p>
          </table:table-cell>
          <table:table-cell table:style-name="Tableau15.A1" office:value-type="string">
            <text:p text:style-name="P60">Neviem </text:p>
          </table:table-cell>
        </table:table-row>
        <table:table-row table:style-name="Tableau15.1">
          <table:table-cell table:style-name="Tableau15.A2" office:value-type="float" office:value="1">
            <text:p text:style-name="P66">1</text:p>
          </table:table-cell>
          <table:table-cell table:style-name="Tableau15.A1" office:value-type="string">
            <text:p text:style-name="P60">Nie sme si istí, či je spoľahlivý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Považované za nepravdivé alebo zavádzajúce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Predpokladá sa, že bol súčasťou pokusu cudzej krajiny alebo organizácie ovplyvniť váš názor.</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ŽIADAJTE VŠETKÝCH</text:p>
      <text:p text:style-name="P45">Q14 Keď narazíte na informácie online, o ktorých si myslíte, že by mohli byť nepravdivé alebo zavádzajúce, čo zvyčajne robíte? </text:p>
      <text:p text:style-name="P40">(MULTIPLE RESPONSES POSSIBLE – RANDOMISE 1 – 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Ignorovať to </text:p>
          </table:table-cell>
          <table:table-cell table:style-name="Tableau16.B1" office:value-type="float" office:value="1">
            <text:p text:style-name="P66">1</text:p>
          </table:table-cell>
        </table:table-row>
        <table:table-row table:style-name="Tableau16.1">
          <table:table-cell table:style-name="Tableau16.A1" office:value-type="string">
            <text:p text:style-name="P60">Skontrolujte to porovnaním s inými zdrojmi </text:p>
          </table:table-cell>
          <table:table-cell table:style-name="Tableau16.B1" office:value-type="float" office:value="2">
            <text:p text:style-name="P66">2</text:p>
          </table:table-cell>
        </table:table-row>
        <table:table-row table:style-name="Tableau16.1">
          <table:table-cell table:style-name="Tableau16.A1" office:value-type="string">
            <text:p text:style-name="P60">Oznámte to platforme alebo webovej stránke </text:p>
          </table:table-cell>
          <table:table-cell table:style-name="Tableau16.B1" office:value-type="float" office:value="3">
            <text:p text:style-name="P66">3</text:p>
          </table:table-cell>
        </table:table-row>
        <table:table-row table:style-name="Tableau16.1">
          <table:table-cell table:style-name="Tableau16.A1" office:value-type="string">
            <text:p text:style-name="P60">Porozprávajte sa o tom s priateľmi/rodinou </text:p>
          </table:table-cell>
          <table:table-cell table:style-name="Tableau16.B1" office:value-type="float" office:value="4">
            <text:p text:style-name="P66">4</text:p>
          </table:table-cell>
        </table:table-row>
        <table:table-row table:style-name="Tableau16.1">
          <table:table-cell table:style-name="Tableau16.A1" office:value-type="string">
            <text:p text:style-name="P60">Zdieľať on-line </text:p>
          </table:table-cell>
          <table:table-cell table:style-name="Tableau16.B1" office:value-type="float" office:value="5">
            <text:p text:style-name="P66">5</text:p>
          </table:table-cell>
        </table:table-row>
        <table:table-row table:style-name="Tableau16.1">
          <table:table-cell table:style-name="Tableau16.A1" office:value-type="string">
            <text:p text:style-name="P60">Neviem</text:p>
          </table:table-cell>
          <table:table-cell table:style-name="Tableau16.B1" office:value-type="float" office:value="998">
            <text:p text:style-name="P66">998</text:p>
          </table:table-cell>
        </table:table-row>
      </table:table>
      <text:p text:style-name="P23"/>
      <text:p text:style-name="P44">ŽIADAJTE <text:span text:style-name="T17">VŠETKÝCH</text:span></text:p>
      <text:p text:style-name="P44"><text:span text:style-name="T10">Otázka č.</text:span> 15: Mali by sa uprednostniť nasledujúce opatrenia, ak existujú, aby sa znížil negatívny vplyv nepravdivých alebo zavádzajúcich informácií na internete? </text:p>
      <text:p text:style-name="P46">(max. 2 ODPOVEDE – ŽIADNE A DK NIE SÚ VYLÚČENÉ – RANDOMISE 1 – 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Prísnejšie pravidlá pre online platformy a platformy sociálnych médií </text:p>
          </table:table-cell>
          <table:table-cell table:style-name="Tableau17.B1" office:value-type="float" office:value="1">
            <text:p text:style-name="P66">1</text:p>
          </table:table-cell>
        </table:table-row>
        <table:table-row table:style-name="Tableau17.1">
          <table:table-cell table:style-name="Tableau17.A1" office:value-type="string">
            <text:p text:style-name="P60">Viac vzdelávania a mediálnej gramotnosti pre občanov </text:p>
          </table:table-cell>
          <table:table-cell table:style-name="Tableau17.B1" office:value-type="float" office:value="2">
            <text:p text:style-name="P66">2</text:p>
          </table:table-cell>
        </table:table-row>
        <table:table-row table:style-name="Tableau17.1">
          <table:table-cell table:style-name="Tableau17.A1" office:value-type="string">
            <text:p text:style-name="P60">Nezávislejšie overovanie faktov o online obsahu </text:p>
          </table:table-cell>
          <table:table-cell table:style-name="Tableau17.B1" office:value-type="float" office:value="3">
            <text:p text:style-name="P66">3</text:p>
          </table:table-cell>
        </table:table-row>
        <table:table-row table:style-name="Tableau17.1">
          <table:table-cell table:style-name="Tableau17.A1" office:value-type="string">
            <text:p text:style-name="P60">Prísnejšie sankcie proti nezákonnému online obsahu a činnostiam </text:p>
          </table:table-cell>
          <table:table-cell table:style-name="Tableau17.B1" office:value-type="float" office:value="4">
            <text:p text:style-name="P66">4</text:p>
          </table:table-cell>
        </table:table-row>
        <table:table-row table:style-name="Tableau17.1">
          <table:table-cell table:style-name="Tableau17.A1" office:value-type="string">
            <text:p text:style-name="P60">Jasné označovanie obsahu vytvoreného umelou inteligenciou alebo zmanipulovaného obsahu </text:p>
          </table:table-cell>
          <table:table-cell table:style-name="Tableau17.B1" office:value-type="float" office:value="5">
            <text:p text:style-name="P66">5</text:p>
          </table:table-cell>
        </table:table-row>
        <table:table-row table:style-name="Tableau17.1">
          <table:table-cell table:style-name="Tableau17.A1" office:value-type="string">
            <text:p text:style-name="P60">Minimálny vekový limit pre prístup k sociálnym médiám </text:p>
          </table:table-cell>
          <table:table-cell table:style-name="Tableau17.B1" office:value-type="float" office:value="6">
            <text:p text:style-name="P66">6</text:p>
          </table:table-cell>
        </table:table-row>
        <table:table-row table:style-name="Tableau17.1">
          <table:table-cell table:style-name="Tableau17.A1" office:value-type="string">
            <text:p text:style-name="P60">Nie sú potrebné žiadne dodatočné opatrenia </text:p>
          </table:table-cell>
          <table:table-cell table:style-name="Tableau17.B1" office:value-type="float" office:value="7">
            <text:p text:style-name="P66">7</text:p>
          </table:table-cell>
        </table:table-row>
        <table:table-row table:style-name="Tableau17.1">
          <table:table-cell table:style-name="Tableau17.A1" office:value-type="string">
            <text:p text:style-name="P60">Neviem </text:p>
          </table:table-cell>
          <table:table-cell table:style-name="Tableau17.B1" office:value-type="float" office:value="998">
            <text:p text:style-name="P66">998</text:p>
          </table:table-cell>
        </table:table-row>
      </table:table>
      <text:p text:style-name="P23"/>
      <text:p text:style-name="P23"/>
      <text:p text:style-name="P44">ŽIADAJTE <text:span text:style-name="T17">VŠETKÝCH </text:span></text:p>
      <text:p text:style-name="P44"><text:span text:style-name="T17">DX</text:span> 1 Ako využívate platformy sociálnych médií na získavanie informácií o aktuálnych<text:span text:style-name="T10"> udalostiach</text:span> alebo politických otázkach? </text:p>
      <text:p text:style-name="P23">(iba jedna odpoveď)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Niekoľkokrát denne </text:p>
          </table:table-cell>
          <table:table-cell table:style-name="Tableau18.B1" office:value-type="float" office:value="1">
            <text:p text:style-name="P66">1</text:p>
          </table:table-cell>
        </table:table-row>
        <text:soft-page-break/>
        <table:table-row table:style-name="Tableau18.1">
          <table:table-cell table:style-name="Tableau18.A1" office:value-type="string">
            <text:p text:style-name="P60">Raz za deň </text:p>
          </table:table-cell>
          <table:table-cell table:style-name="Tableau18.B1" office:value-type="float" office:value="2">
            <text:p text:style-name="P66">2</text:p>
          </table:table-cell>
        </table:table-row>
        <table:table-row table:style-name="Tableau18.1">
          <table:table-cell table:style-name="Tableau18.A1" office:value-type="string">
            <text:p text:style-name="P60">Niekoľkokrát týždenne </text:p>
          </table:table-cell>
          <table:table-cell table:style-name="Tableau18.B1" office:value-type="float" office:value="3">
            <text:p text:style-name="P66">3</text:p>
          </table:table-cell>
        </table:table-row>
        <table:table-row table:style-name="Tableau18.1">
          <table:table-cell table:style-name="Tableau18.A1" office:value-type="string">
            <text:p text:style-name="P60">Menej často</text:p>
          </table:table-cell>
          <table:table-cell table:style-name="Tableau18.B1" office:value-type="float" office:value="4">
            <text:p text:style-name="P66">4</text:p>
          </table:table-cell>
        </table:table-row>
        <table:table-row table:style-name="Tableau18.1">
          <table:table-cell table:style-name="Tableau18.A1" office:value-type="string">
            <text:p text:style-name="P60">Nikdy </text:p>
          </table:table-cell>
          <table:table-cell table:style-name="Tableau18.B1" office:value-type="float" office:value="5">
            <text:p text:style-name="P66">5</text:p>
          </table:table-cell>
        </table:table-row>
        <table:table-row table:style-name="Tableau18.1">
          <table:table-cell table:style-name="Tableau18.A1" office:value-type="string">
            <text:p text:style-name="P60">Neviem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sk" fo:country="SK"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sk" fo:country="SK"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sk" fo:country="SK"/>
    </style:style>
    <style:style style:name="MP2" style:family="paragraph" style:parent-style-name="Footer">
      <style:paragraph-properties fo:text-align="center" style:justify-single-word="false"/>
      <style:text-properties fo:language="sk" fo:country="SK"/>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Rýchly prieskum Eurobarometra </text:p>
        <text:p text:style-name="MP1">Výzvy a priority EÚ </text:p>
      </style:header>
      <style:footer>
        <text:p text:style-name="MP2"><text:page-number text:select-page="current">53</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28:34.686000000</dc:date>
    <dc:creator>Pierre Dieumegard</dc:creator>
    <meta:editing-duration>P1DT3H17M2S</meta:editing-duration>
    <meta:editing-cycles>42</meta:editing-cycles>
    <meta:generator>LibreOffice/7.4.3.2$Windows_x86 LibreOffice_project/1048a8393ae2eeec98dff31b5c133c5f1d08b890</meta:generator>
    <meta:document-statistic meta:table-count="19" meta:image-count="3" meta:object-count="0" meta:page-count="53" meta:paragraph-count="1504" meta:word-count="14977" meta:character-count="93192" meta:non-whitespace-character-count="79315"/>
  </office:meta>
</office:document-meta>
</file>