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sv" fo:country="SE"/>
    </style:style>
    <style:style style:name="P8" style:family="paragraph" style:parent-style-name="Titre_20_1petit">
      <style:paragraph-properties fo:break-before="page"/>
      <style:text-properties fo:language="sv" fo:country="SE"/>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sv" fo:country="SE"/>
    </style:style>
    <style:style style:name="P12" style:family="paragraph" style:parent-style-name="Footer">
      <style:paragraph-properties fo:text-align="center" style:justify-single-word="false"/>
      <style:text-properties fo:language="sv" fo:country="SE"/>
    </style:style>
    <style:style style:name="P13" style:family="paragraph" style:parent-style-name="Frame_20_contents">
      <style:text-properties fo:language="sv" fo:country="SE"/>
    </style:style>
    <style:style style:name="P14" style:family="paragraph" style:parent-style-name="Frame_20_contents">
      <style:text-properties fo:language="sv" fo:country="SE" officeooo:rsid="002e0ab7" officeooo:paragraph-rsid="002e0ab7"/>
    </style:style>
    <style:style style:name="P15" style:family="paragraph" style:parent-style-name="Frame_20_contents">
      <style:text-properties fo:font-size="10pt" fo:language="sv" fo:country="SE"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sv" fo:country="SE"/>
    </style:style>
    <style:style style:name="P17" style:family="paragraph" style:parent-style-name="Heading_20_1">
      <style:paragraph-properties fo:break-before="page"/>
      <style:text-properties fo:language="sv" fo:country="SE"/>
    </style:style>
    <style:style style:name="P18" style:family="paragraph" style:parent-style-name="Heading_20_1">
      <style:text-properties fo:language="sv" fo:country="SE"/>
    </style:style>
    <style:style style:name="P19" style:family="paragraph" style:parent-style-name="Heading_20_2">
      <style:text-properties fo:language="sv" fo:country="SE"/>
    </style:style>
    <style:style style:name="P20" style:family="paragraph" style:parent-style-name="Heading_20_2">
      <style:paragraph-properties fo:break-before="page"/>
      <style:text-properties fo:language="sv" fo:country="SE"/>
    </style:style>
    <style:style style:name="P21" style:family="paragraph" style:parent-style-name="Horizontal_20_Line">
      <style:text-properties fo:language="sv" fo:country="SE"/>
    </style:style>
    <style:style style:name="P22" style:family="paragraph" style:parent-style-name="Standard" style:master-page-name="First_20_Page">
      <style:paragraph-properties style:page-number="auto"/>
      <style:text-properties fo:font-size="20pt" fo:language="sv" fo:country="SE" style:font-size-asian="20pt" style:font-size-complex="20pt"/>
    </style:style>
    <style:style style:name="P23" style:family="paragraph" style:parent-style-name="Standard">
      <style:text-properties fo:language="sv" fo:country="SE"/>
    </style:style>
    <style:style style:name="P24" style:family="paragraph" style:parent-style-name="Standard">
      <style:paragraph-properties fo:break-before="page"/>
      <style:text-properties fo:language="sv" fo:country="SE"/>
    </style:style>
    <style:style style:name="P25" style:family="paragraph" style:parent-style-name="Standard">
      <style:paragraph-properties fo:break-before="page" style:writing-mode="lr-tb"/>
      <style:text-properties fo:language="sv" fo:country="SE"/>
    </style:style>
    <style:style style:name="P26" style:family="paragraph" style:parent-style-name="Standard">
      <style:paragraph-properties fo:margin-top="0.099cm" fo:margin-bottom="0cm" style:contextual-spacing="false"/>
      <style:text-properties fo:language="sv" fo:country="SE" officeooo:paragraph-rsid="0046ec7d"/>
    </style:style>
    <style:style style:name="P27" style:family="paragraph" style:parent-style-name="Standard">
      <style:paragraph-properties fo:break-before="page"/>
      <style:text-properties fo:language="sv" fo:country="SE" officeooo:rsid="00174026" officeooo:paragraph-rsid="00174026"/>
    </style:style>
    <style:style style:name="P28" style:family="paragraph" style:parent-style-name="Standard">
      <style:text-properties fo:language="sv" fo:country="SE" officeooo:rsid="00174026" officeooo:paragraph-rsid="00174026"/>
    </style:style>
    <style:style style:name="P29" style:family="paragraph" style:parent-style-name="Standard">
      <style:text-properties fo:language="sv" fo:country="SE" officeooo:rsid="00174026"/>
    </style:style>
    <style:style style:name="P30" style:family="paragraph" style:parent-style-name="Standard">
      <style:text-properties fo:language="sv" fo:country="SE" officeooo:paragraph-rsid="00189a05"/>
    </style:style>
    <style:style style:name="P31" style:family="paragraph" style:parent-style-name="Standard">
      <style:paragraph-properties style:writing-mode="lr-tb"/>
      <style:text-properties fo:language="sv" fo:country="SE"/>
    </style:style>
    <style:style style:name="P32" style:family="paragraph" style:parent-style-name="Standard">
      <style:text-properties fo:language="sv" fo:country="SE" officeooo:paragraph-rsid="001cc65e"/>
    </style:style>
    <style:style style:name="P33" style:family="paragraph" style:parent-style-name="Standard">
      <style:paragraph-properties style:writing-mode="lr-tb"/>
      <style:text-properties fo:language="sv" fo:country="SE" officeooo:paragraph-rsid="001e858e"/>
    </style:style>
    <style:style style:name="P34" style:family="paragraph" style:parent-style-name="Standard">
      <style:paragraph-properties fo:break-before="page" style:writing-mode="lr-tb"/>
      <style:text-properties fo:language="sv" fo:country="SE" officeooo:paragraph-rsid="001e858e"/>
    </style:style>
    <style:style style:name="P35" style:family="paragraph" style:parent-style-name="Standard">
      <style:paragraph-properties style:writing-mode="lr-tb"/>
      <style:text-properties fo:language="sv" fo:country="SE" officeooo:paragraph-rsid="00208579"/>
    </style:style>
    <style:style style:name="P36" style:family="paragraph" style:parent-style-name="Standard">
      <style:text-properties fo:language="sv" fo:country="SE" officeooo:paragraph-rsid="0022df92"/>
    </style:style>
    <style:style style:name="P37" style:family="paragraph" style:parent-style-name="Standard">
      <style:text-properties fo:language="sv" fo:country="SE" officeooo:paragraph-rsid="0024f929"/>
    </style:style>
    <style:style style:name="P38" style:family="paragraph" style:parent-style-name="Standard">
      <style:paragraph-properties fo:break-before="page"/>
      <style:text-properties fo:language="sv" fo:country="SE" officeooo:rsid="0031b773" officeooo:paragraph-rsid="0031b773"/>
    </style:style>
    <style:style style:name="P39" style:family="paragraph" style:parent-style-name="Standard">
      <style:text-properties fo:language="sv" fo:country="SE" fo:font-style="italic" officeooo:rsid="002f7f7d" officeooo:paragraph-rsid="002f7f7d" style:font-style-asian="italic" style:font-style-complex="italic"/>
    </style:style>
    <style:style style:name="P40" style:family="paragraph" style:parent-style-name="Standard">
      <style:text-properties fo:language="sv" fo:country="SE" fo:font-style="italic" officeooo:rsid="00314589" officeooo:paragraph-rsid="00314589" style:font-style-asian="italic" style:font-style-complex="italic"/>
    </style:style>
    <style:style style:name="P41" style:family="paragraph" style:parent-style-name="Standard">
      <style:text-properties fo:language="sv" fo:country="SE"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sv" fo:country="SE" officeooo:rsid="002fa723" officeooo:paragraph-rsid="002fa723"/>
    </style:style>
    <style:style style:name="P43" style:family="paragraph" style:parent-style-name="Standard">
      <style:text-properties fo:language="sv" fo:country="SE" fo:font-weight="bold" officeooo:paragraph-rsid="00314589" style:font-weight-asian="bold" style:font-weight-complex="bold"/>
    </style:style>
    <style:style style:name="P44" style:family="paragraph" style:parent-style-name="Standard">
      <style:text-properties fo:language="sv" fo:country="SE" fo:font-weight="bold" style:font-weight-asian="bold" style:font-weight-complex="bold"/>
    </style:style>
    <style:style style:name="P45" style:family="paragraph" style:parent-style-name="Standard">
      <style:text-properties fo:language="sv" fo:country="SE" fo:font-weight="bold" officeooo:rsid="00314589" officeooo:paragraph-rsid="00314589" style:font-weight-asian="bold" style:font-weight-complex="bold"/>
    </style:style>
    <style:style style:name="P46" style:family="paragraph" style:parent-style-name="Standard">
      <style:text-properties fo:language="sv" fo:country="SE" officeooo:rsid="00314589" officeooo:paragraph-rsid="00314589"/>
    </style:style>
    <style:style style:name="P47" style:family="paragraph" style:parent-style-name="Standard">
      <style:text-properties fo:language="sv" fo:country="SE" officeooo:paragraph-rsid="00314589"/>
    </style:style>
    <style:style style:name="P48" style:family="paragraph" style:parent-style-name="Standard">
      <style:text-properties fo:font-size="22pt" fo:language="sv" fo:country="SE" fo:font-weight="bold" style:font-size-asian="22pt" style:font-weight-asian="bold" style:font-size-complex="22pt" style:font-weight-complex="bold"/>
    </style:style>
    <style:style style:name="P49" style:family="paragraph" style:parent-style-name="Standard">
      <style:text-properties fo:font-size="11pt" fo:language="sv" fo:country="SE" style:font-size-asian="11pt" style:font-size-complex="11pt"/>
    </style:style>
    <style:style style:name="P50" style:family="paragraph" style:parent-style-name="Standard">
      <style:paragraph-properties fo:margin-top="0.099cm" fo:margin-bottom="0cm" style:contextual-spacing="false"/>
      <style:text-properties fo:font-size="9pt" fo:language="sv" fo:country="SE"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sv" fo:country="SE"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sv" fo:country="SE"/>
    </style:style>
    <style:style style:name="P53" style:family="paragraph" style:parent-style-name="StyleDefaut11gras">
      <style:paragraph-properties fo:break-before="page"/>
      <style:text-properties fo:language="sv" fo:country="SE"/>
    </style:style>
    <style:style style:name="P54" style:family="paragraph" style:parent-style-name="StyleDefaut11grasItalique">
      <style:text-properties fo:language="sv" fo:country="SE"/>
    </style:style>
    <style:style style:name="P55" style:family="paragraph" style:parent-style-name="StyleDefaut11grasItalique">
      <style:text-properties fo:language="sv" fo:country="SE" officeooo:paragraph-rsid="00189a05"/>
    </style:style>
    <style:style style:name="P56" style:family="paragraph" style:parent-style-name="StyleDefaut11grasItalique">
      <style:paragraph-properties fo:break-before="page"/>
      <style:text-properties fo:language="sv" fo:country="SE"/>
    </style:style>
    <style:style style:name="P57" style:family="paragraph" style:parent-style-name="StyleDefaut11grasItalique">
      <style:text-properties fo:language="sv" fo:country="SE" officeooo:paragraph-rsid="0024f929"/>
    </style:style>
    <style:style style:name="P58" style:family="paragraph" style:parent-style-name="StyleDefautDecale05Sauf1">
      <style:text-properties fo:language="sv" fo:country="SE"/>
    </style:style>
    <style:style style:name="P59" style:family="paragraph" style:parent-style-name="StyleDefautDecale1cmSauf1">
      <style:text-properties fo:language="sv" fo:country="SE"/>
    </style:style>
    <style:style style:name="P60" style:family="paragraph" style:parent-style-name="Table_20_Contents">
      <style:paragraph-properties fo:text-align="start" style:justify-single-word="false"/>
      <style:text-properties fo:language="sv" fo:country="SE"/>
    </style:style>
    <style:style style:name="P61" style:family="paragraph" style:parent-style-name="Table_20_Contents">
      <loext:graphic-properties draw:fill-gradient-name="gradient" draw:fill-hatch-name="hatch"/>
      <style:paragraph-properties fo:text-align="start" style:justify-single-word="false"/>
      <style:text-properties fo:language="sv" fo:country="SE"/>
    </style:style>
    <style:style style:name="P62" style:family="paragraph" style:parent-style-name="Table_20_Contents">
      <style:text-properties fo:language="sv" fo:country="SE"/>
    </style:style>
    <style:style style:name="P63" style:family="paragraph" style:parent-style-name="Table_20_Contents">
      <loext:graphic-properties draw:fill-gradient-name="gradient" draw:fill-hatch-name="hatch"/>
      <style:text-properties fo:language="sv" fo:country="SE"/>
    </style:style>
    <style:style style:name="P64" style:family="paragraph" style:parent-style-name="Table_20_Contents">
      <style:paragraph-properties fo:text-align="center" style:justify-single-word="false"/>
      <style:text-properties fo:language="sv" fo:country="SE"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sv" fo:country="SE"/>
    </style:style>
    <style:style style:name="P66" style:family="paragraph" style:parent-style-name="Table_20_Contents">
      <style:paragraph-properties fo:text-align="end" style:justify-single-word="false"/>
      <style:text-properties fo:language="sv" fo:country="SE"/>
    </style:style>
    <style:style style:name="P67" style:family="paragraph" style:parent-style-name="Table_20_Contents">
      <loext:graphic-properties draw:fill-gradient-name="gradient" draw:fill-hatch-name="hatch"/>
      <style:paragraph-properties fo:text-align="end" style:justify-single-word="false"/>
      <style:text-properties fo:language="sv" fo:country="SE"/>
    </style:style>
    <style:style style:name="P68" style:family="paragraph" style:parent-style-name="Table_20_Contents">
      <style:paragraph-properties fo:text-align="end" style:justify-single-word="false"/>
      <style:text-properties fo:language="sv" fo:country="SE" fo:font-weight="bold"/>
    </style:style>
    <style:style style:name="P69" style:family="paragraph" style:parent-style-name="Table_20_Contents">
      <style:paragraph-properties fo:text-align="center" style:justify-single-word="false"/>
      <style:text-properties fo:language="sv" fo:country="SE" fo:font-weight="bold"/>
    </style:style>
    <style:style style:name="P70" style:family="paragraph" style:parent-style-name="Table_20_Contents">
      <style:paragraph-properties fo:text-align="start" style:justify-single-word="false"/>
      <style:text-properties fo:language="sv" fo:country="SE" fo:font-weight="bold"/>
    </style:style>
    <style:style style:name="P71" style:family="paragraph" style:parent-style-name="Table_20_Contents">
      <style:text-properties fo:language="sv" fo:country="SE" officeooo:rsid="00314589" officeooo:paragraph-rsid="00314589"/>
    </style:style>
    <style:style style:name="P72" style:family="paragraph" style:parent-style-name="Table_20_Contents">
      <style:paragraph-properties style:writing-mode="lr-tb"/>
      <style:text-properties fo:language="sv" fo:country="SE"/>
    </style:style>
    <style:style style:name="P73" style:family="paragraph" style:parent-style-name="Table_20_Contents">
      <style:text-properties fo:language="sv" fo:country="SE" officeooo:paragraph-rsid="00314589"/>
    </style:style>
    <style:style style:name="P74" style:family="paragraph" style:parent-style-name="Table_20_Contents">
      <style:paragraph-properties fo:text-align="start" style:justify-single-word="false"/>
      <style:text-properties fo:color="#000000" loext:opacity="100%" fo:font-size="8pt" fo:language="sv" fo:country="SE"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sv" fo:country="SE" fo:font-weight="bold" style:font-size-asian="8pt" style:font-size-complex="8pt"/>
    </style:style>
    <style:style style:name="P76" style:family="paragraph" style:parent-style-name="Table_20_Contents">
      <style:text-properties fo:color="#000000" loext:opacity="100%" fo:font-size="8pt" fo:language="sv" fo:country="SE"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sv" fo:country="SE"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sv" fo:country="SE"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sv" fo:country="SE"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sv" fo:country="SE"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sv" fo:country="SE"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sv" fo:country="SE" style:font-size-asian="8pt" style:font-size-complex="8pt"/>
    </style:style>
    <style:style style:name="P83" style:family="paragraph" style:parent-style-name="Table_20_Contents">
      <style:paragraph-properties fo:text-align="start" style:justify-single-word="false"/>
      <style:text-properties fo:font-size="7pt" fo:language="sv" fo:country="SE"/>
    </style:style>
    <style:style style:name="P84" style:family="paragraph" style:parent-style-name="Table_20_Contents">
      <style:text-properties fo:font-size="7pt" fo:language="sv" fo:country="SE"/>
    </style:style>
    <style:style style:name="P85" style:family="paragraph" style:parent-style-name="Table_20_Contents">
      <style:paragraph-properties fo:text-align="end" style:justify-single-word="false"/>
      <style:text-properties fo:font-size="7pt" fo:language="sv" fo:country="SE"/>
    </style:style>
    <style:style style:name="P86" style:family="paragraph" style:parent-style-name="Table_20_Contents">
      <style:text-properties fo:font-size="2pt" fo:language="sv" fo:country="SE" style:font-size-asian="2pt" style:font-size-complex="2pt"/>
    </style:style>
    <style:style style:name="P87" style:family="paragraph" style:parent-style-name="Table_20_Contents">
      <loext:graphic-properties draw:fill-gradient-name="gradient" draw:fill-hatch-name="hatch"/>
      <style:text-properties fo:font-size="2pt" fo:language="sv" fo:country="SE"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sv" fo:country="SE" style:font-size-asian="10pt" style:font-size-complex="10pt"/>
    </style:style>
    <style:style style:name="T24" style:family="text">
      <style:text-properties fo:font-size="10pt" fo:language="sv" fo:country="SE"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sv" fo:country="SE" style:font-size-asian="9pt" style:font-size-complex="9pt"/>
    </style:style>
    <style:style style:name="T50" style:family="text">
      <style:text-properties fo:font-size="9pt" fo:language="sv" fo:country="SE" officeooo:rsid="0023dbb9" style:font-size-asian="9pt" style:font-size-complex="9pt"/>
    </style:style>
    <style:style style:name="T51" style:family="text">
      <style:text-properties fo:font-size="9pt" fo:language="sv" fo:country="SE" officeooo:rsid="0072664e" style:font-size-asian="9pt" style:font-size-complex="9pt"/>
    </style:style>
    <style:style style:name="T52" style:family="text">
      <style:text-properties fo:font-size="9pt" fo:language="sv" fo:country="SE" officeooo:rsid="009b9fcc" style:font-size-asian="9pt" style:font-size-complex="9pt"/>
    </style:style>
    <style:style style:name="T53" style:family="text">
      <style:text-properties fo:font-size="9pt" fo:language="sv" fo:country="SE" officeooo:rsid="00ab31f3" style:font-size-asian="9pt" style:font-size-complex="9pt"/>
    </style:style>
    <style:style style:name="T54" style:family="text">
      <style:text-properties fo:font-size="9pt" fo:language="sv" fo:country="SE" officeooo:rsid="00b3958c" style:font-size-asian="9pt" style:font-size-complex="9pt"/>
    </style:style>
    <style:style style:name="T55" style:family="text">
      <style:text-properties fo:font-size="9pt" fo:language="sv" fo:country="SE" officeooo:rsid="00c2af9c" style:font-size-asian="9pt" style:font-size-complex="9pt"/>
    </style:style>
    <style:style style:name="T56" style:family="text">
      <style:text-properties fo:font-size="9pt" fo:language="sv" fo:country="SE" officeooo:rsid="0091e4f1" style:font-size-asian="9pt" style:font-size-complex="9pt"/>
    </style:style>
    <style:style style:name="T57" style:family="text">
      <style:text-properties style:text-underline-style="solid" style:text-underline-width="auto" style:text-underline-color="font-color"/>
    </style:style>
    <style:style style:name="T58" style:family="text">
      <style:text-properties style:font-name="Calibri2" fo:font-size="9pt" fo:language="en" fo:country="GB" style:font-size-asian="9pt" style:font-size-complex="9pt"/>
    </style:style>
    <style:style style:name="T59" style:family="text">
      <style:text-properties style:font-name="Calibri2" fo:font-size="9pt" fo:language="en" fo:country="GB" officeooo:rsid="0023dbb9" style:font-size-asian="9pt" style:font-size-complex="9pt"/>
    </style:style>
    <style:style style:name="T60" style:family="text">
      <style:text-properties style:font-name="Calibri2" fo:font-size="9pt" fo:language="en" fo:country="GB" officeooo:rsid="00b13b9b" style:font-size-asian="9pt" style:font-size-complex="9pt"/>
    </style:style>
    <style:style style:name="T61" style:family="text">
      <style:text-properties style:font-name="Calibri2" fo:font-size="9pt" fo:language="en" fo:country="GB" officeooo:rsid="0091e4f1" style:font-size-asian="9pt" style:font-size-complex="9pt"/>
    </style:style>
    <style:style style:name="T62" style:family="text">
      <style:text-properties style:font-name="Calibri2" fo:font-size="9pt" fo:language="en" fo:country="GB" officeooo:rsid="009b1774" style:font-size-asian="9pt" style:font-size-complex="9pt"/>
    </style:style>
    <style:style style:name="T63" style:family="text">
      <style:text-properties style:font-name="Calibri2" fo:font-size="9pt" style:font-size-asian="9pt" style:font-size-complex="9pt"/>
    </style:style>
    <style:style style:name="T64" style:family="text">
      <style:text-properties style:font-name="Calibri2" fo:font-size="9pt" officeooo:rsid="0023dbb9" style:font-size-asian="9pt" style:font-size-complex="9pt"/>
    </style:style>
    <style:style style:name="T65" style:family="text">
      <style:text-properties style:font-name="Calibri2" fo:font-size="9pt" officeooo:rsid="00b13b9b" style:font-size-asian="9pt" style:font-size-complex="9pt"/>
    </style:style>
    <style:style style:name="T66" style:family="text">
      <style:text-properties style:font-name="Calibri2" fo:font-size="9pt" officeooo:rsid="0091e4f1" style:font-size-asian="9pt" style:font-size-complex="9pt"/>
    </style:style>
    <style:style style:name="T67" style:family="text">
      <style:text-properties style:font-name="Calibri2" fo:font-size="9pt" officeooo:rsid="009b1774" style:font-size-asian="9pt" style:font-size-complex="9pt"/>
    </style:style>
    <style:style style:name="T68" style:family="text">
      <style:text-properties style:font-name="Calibri2" fo:font-size="9pt" fo:language="sv" fo:country="SE" style:font-size-asian="9pt" style:font-size-complex="9pt"/>
    </style:style>
    <style:style style:name="T69" style:family="text">
      <style:text-properties style:font-name="Calibri2" fo:font-size="9pt" fo:language="sv" fo:country="SE" officeooo:rsid="0023dbb9" style:font-size-asian="9pt" style:font-size-complex="9pt"/>
    </style:style>
    <style:style style:name="T70" style:family="text">
      <style:text-properties style:font-name="Calibri2" fo:font-size="9pt" fo:language="sv" fo:country="SE" officeooo:rsid="0091e4f1" style:font-size-asian="9pt" style:font-size-complex="9pt"/>
    </style:style>
    <style:style style:name="T71" style:family="text">
      <style:text-properties style:font-name="Calibri2" fo:font-size="9pt" fo:language="sv" fo:country="SE" officeooo:rsid="009b1774" style:font-size-asian="9pt" style:font-size-complex="9pt"/>
    </style:style>
    <style:style style:name="T72" style:family="text">
      <style:text-properties fo:language="sv" fo:country="SE"/>
    </style:style>
    <style:style style:name="T73"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80"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1"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7"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8"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9"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1"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2"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4"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5"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6"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100"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5"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9"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2"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0"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1" style:family="text">
      <style:text-properties fo:font-size="7pt" style:font-size-asian="7pt" style:font-size-complex="7pt"/>
    </style:style>
    <style:style style:name="T132"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2">Europeiska kommissionen</text:span></text:p><text:p text:style-name="P91"><text:span text:style-name="T132"/></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EU:s utmaningar och prioriteringar</text:p>
      <text:p text:style-name="P23"/>
      <text:p text:style-name="P49">EUROBAROMETER-rapport </text:p>
      <text:p text:style-name="P49">juni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Undersökning utförd av Demoscopy på begäran av generaldirektoratet för kommunikation (GD COMM, enheten för den allmänna opinionen och medborgarnas engagemang) </text:p>
      <text:p text:style-name="P23">Detta dokument representerar inte Europeiska kommissionens ståndpunkt. Tolkningarna och åsikterna i den är endast författarnas. </text:p>
      <table:table table:name="Tableau1" table:style-name="Tableau1">
        <table:table-column table:style-name="Tableau1.A"/>
        <table:table-column table:style-name="Tableau1.B"/>
        <table:table-row>
          <table:table-cell table:style-name="Tableau1.A1" office:value-type="string">
            <text:p text:style-name="P61">Projektets benämning </text:p>
          </table:table-cell>
          <table:table-cell table:style-name="Tableau1.A1" office:value-type="string">
            <text:p text:style-name="P67">Flash Eurobarometer 584 – EU:s utmaningar och prioriteringar </text:p>
          </table:table-cell>
        </table:table-row>
        <table:table-row>
          <table:table-cell table:style-name="Tableau1.A1" office:value-type="string">
            <text:p text:style-name="P87"/>
          </table:table-cell>
          <table:table-cell table:style-name="Tableau1.A1" office:value-type="string">
            <text:p text:style-name="P67">Rapportera </text:p>
          </table:table-cell>
        </table:table-row>
        <table:table-row>
          <table:table-cell table:style-name="Tableau1.A1" office:value-type="string">
            <text:p text:style-name="P87"/>
          </table:table-cell>
          <table:table-cell table:style-name="Tableau1.A1" office:value-type="string">
            <text:p text:style-name="P67">SV </text:p>
          </table:table-cell>
        </table:table-row>
        <table:table-row>
          <table:table-cell table:style-name="Tableau1.A1" office:value-type="string">
            <text:p text:style-name="P61">Katalognummer </text:p>
          </table:table-cell>
          <table:table-cell table:style-name="Tableau1.A1" office:value-type="string">
            <text:p text:style-name="P67">NA-01-26-031-SV-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opeiska unionen,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2">https://europa.eu/eurobarometer</text:span></text:a><text:span text:style-name="T72">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kument utarbetat av Pierre Dieumegard för</text:span><text:span text:style-name="T72"> </text:span><text:a xlink:type="simple" xlink:href="https://europokune.eu/" text:style-name="Internet_20_link" text:visited-style-name="Visited_20_Internet_20_Link"><text:span text:style-name="T72">Europokune</text:span></text:a><text:span text:style-name="T24">– Europa tillsammans – och</text:span><text:span text:style-name="T72"> </text:span><text:a xlink:type="simple" xlink:href="https://e-d-e.org/" text:style-name="Internet_20_link" text:visited-style-name="Visited_20_Internet_20_Link"><text:span text:style-name="T72">Europe Democracy Esperanto.</text:span></text:a></text:p>
      <text:p text:style-name="P26"><text:span text:style-name="T37">Syftet med</text:span><text:span text:style-name="T21"> detta "preliminära" dokument är att </text:span><text:span text:style-name="T38">göra det möjligt</text:span><text:span text:style-name="T21"> för</text:span><text:span text:style-name="T37"> fler människor i Europeiska unionen att få kännedom om dokument som produceras av Europeiska unionen (och finansieras genom deras skatter).</text:span></text:p>
      <text:p text:style-name="P26"><text:span text:style-name="T47">Om</text:span><text:span text:style-name="T46"> det inte finns några översättningar utesluts medborgarna </text:span><text:span text:style-name="T46">från debatten.</text:span> </text:p>
      <text:p text:style-name="P6"><text:span text:style-name="T49">Detta</text:span><text:span text:style-name="T72"> </text:span><text:span text:style-name="T50">dokument</text:span><text:span text:style-name="T69">”E</text:span><text:span text:style-name="T68"> urobaromete</text:span><text:span text:style-name="T70"> r”</text:span><text:span text:style-name="T72"> </text:span><text:a xlink:type="simple" xlink:href="https://europa.eu/eurobarometer/surveys/detail/3677" text:style-name="Internet_20_link" text:visited-style-name="Visited_20_Internet_20_Link"><text:span text:style-name="T51">fanns</text:span><text:span text:style-name="T72"> </text:span><text:span text:style-name="T71">endast</text:span><text:span text:style-name="T49"> på</text:span><text:span text:style-name="T72"> </text:span><text:span text:style-name="T49">engelska</text:span></text:a><text:span text:style-name="T49"> i</text:span><text:span text:style-name="T72"> </text:span><text:span text:style-name="T52">en</text:span><text:span text:style-name="T72"> </text:span><text:span text:style-name="T53">pdf-fil.</text:span><text:span text:style-name="T49"> </text:span><text:span text:style-name="T53">Från den</text:span><text:span text:style-name="T54"> första</text:span><text:span text:style-name="T53"> filen </text:span><text:span text:style-name="T51">skapade</text:span><text:span text:style-name="T53"> vi</text:span><text:span text:style-name="T72"> </text:span><text:span text:style-name="T53">en odt-fil, utarbetad av Libre Office-programvaran,</text:span><text:span text:style-name="T72"> </text:span><text:span text:style-name="T50">för maskinöversättning till andra språk. </text:span><text:span text:style-name="T55">Resultaten finns</text:span><text:span text:style-name="T72"> </text:span><text:span text:style-name="T56">nu</text:span><text:span text:style-name="T72"> </text:span><text:a xlink:type="simple" xlink:href="https://europokune.eu/article57/ebfl584_defiprior" text:style-name="Internet_20_link" text:visited-style-name="Visited_20_Internet_20_Link"><text:span text:style-name="T49">tillgängliga på alla officiella språk.</text:span></text:a></text:p>
      <text:p text:style-name="P50"/>
      <text:p text:style-name="P51">Det är önskvärt att EU-förvaltningen tar över översättningen av viktiga dokument. ”Viktiga handlingar” är inte bara lagar och andra författningar, utan också <text:span text:style-name="T57">den viktiga information som behövs för att fatta välgrundade beslut tillsammans.</text:span></text:p>
      <text:p text:style-name="P50">För att diskutera vår gemensamma framtid tillsammans, och för att möjliggöra tillförlitliga översättningar, skulle det internationella språket esperanto vara mycket användbart på grund av dess enkelhet, regelbundenhet och noggrannhet.</text:p>
      <text:p text:style-name="P15">Kontakta oss:</text:p>
      <text:p text:style-name="P4"><text:a xlink:type="simple" xlink:href="https://europokune.eu/static6/kontaktu-nin" text:style-name="Internet_20_link" text:visited-style-name="Visited_20_Internet_20_Link"><text:span text:style-name="T72">Kontaktu nin-Ek ! Eŭropo kune !</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Innehållsförteckning</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nehållsförteckning</text:p>
          </text:index-title>
          <text:p text:style-name="P2"><text:a xlink:type="simple" xlink:href="#__RefHeading___Toc4046_3967327191" text:style-name="Index_20_Link" text:visited-style-name="Index_20_Link">Inledning<text:tab/>4</text:a></text:p>
          <text:p text:style-name="P2"><text:a xlink:type="simple" xlink:href="#__RefHeading___Toc4048_3967327191" text:style-name="Index_20_Link" text:visited-style-name="Index_20_Link">De viktigaste resultaten<text:tab/>6</text:a></text:p>
          <text:p text:style-name="P2"><text:a xlink:type="simple" xlink:href="#__RefHeading___Toc4050_3967327191" text:style-name="Index_20_Link" text:visited-style-name="Index_20_Link">1. Exponering och risker som barn utsätts för på sociala medier<text:tab/>8</text:a></text:p>
          <text:p text:style-name="P3"><text:a xlink:type="simple" xlink:href="#__RefHeading___Toc4052_3967327191" text:style-name="Index_20_Link" text:visited-style-name="Index_20_Link">1.1 Exponering för och svar på falsk och vilseledande information på nätet<text:tab/>8</text:a></text:p>
          <text:p text:style-name="P3"><text:a xlink:type="simple" xlink:href="#__RefHeading___Toc4054_3967327191" text:style-name="Index_20_Link" text:visited-style-name="Index_20_Link">1.2 De risker som barn utsätts för på nätet och deras skydd<text:tab/>12</text:a></text:p>
          <text:p text:style-name="P2"><text:a xlink:type="simple" xlink:href="#__RefHeading___Toc4056_3967327191" text:style-name="Index_20_Link" text:visited-style-name="Index_20_Link">2. Uppfattningar om demokrati och rättsstatsprincipen<text:tab/>15</text:a></text:p>
          <text:p text:style-name="P3"><text:a xlink:type="simple" xlink:href="#__RefHeading___Toc4058_3967327191" text:style-name="Index_20_Link" text:visited-style-name="Index_20_Link">2.1 Identifiering av demokratins pelare<text:tab/>15</text:a></text:p>
          <text:p text:style-name="P3"><text:a xlink:type="simple" xlink:href="#__RefHeading___Toc4060_3967327191" text:style-name="Index_20_Link" text:visited-style-name="Index_20_Link">2.2 Blandad tillfredsställelse med rättsstatsprincipen på nationell nivå och EU-nivå<text:tab/>17</text:a></text:p>
          <text:p text:style-name="P3"><text:a xlink:type="simple" xlink:href="#__RefHeading___Toc4062_3967327191" text:style-name="Index_20_Link" text:visited-style-name="Index_20_Link">2.3 Skepticism över medborgarnas åtgärder för att påverka EU:s beslutsfattande<text:tab/>21</text:a></text:p>
          <text:p text:style-name="P2"><text:a xlink:type="simple" xlink:href="#__RefHeading___Toc4064_3967327191" text:style-name="Index_20_Link" text:visited-style-name="Index_20_Link">3. Energikrisen<text:tab/>24</text:a></text:p>
          <text:p text:style-name="P3"><text:a xlink:type="simple" xlink:href="#__RefHeading___Toc4066_3967327191" text:style-name="Index_20_Link" text:visited-style-name="Index_20_Link">3.1 Förnybar energi, den ledande åtgärden för att överge fossila bränslen<text:tab/>24</text:a></text:p>
          <text:p text:style-name="P3"><text:a xlink:type="simple" xlink:href="#__RefHeading___Toc4068_3967327191" text:style-name="Index_20_Link" text:visited-style-name="Index_20_Link">3.2 Stigande energipriser: Minska konsumtionen snarare än strukturomvandlingen<text:tab/>26</text:a></text:p>
          <text:p text:style-name="P2"><text:a xlink:type="simple" xlink:href="#__RefHeading___Toc4070_3967327191" text:style-name="Index_20_Link" text:visited-style-name="Index_20_Link">4. Uppfattning om handelspolitik och ekonomisk suveränitet<text:tab/>28</text:a></text:p>
          <text:p text:style-name="P3"><text:a xlink:type="simple" xlink:href="#__RefHeading___Toc4072_3967327191" text:style-name="Index_20_Link" text:visited-style-name="Index_20_Link">4.1 Samarbete i handelsförhandlingar<text:tab/>28</text:a></text:p>
          <text:p text:style-name="P3"><text:a xlink:type="simple" xlink:href="#__RefHeading___Toc4074_3967327191" text:style-name="Index_20_Link" text:visited-style-name="Index_20_Link">4.2 Diversifiering av handelsförbindelserna<text:tab/>30</text:a></text:p>
          <text:p text:style-name="P2"><text:a xlink:type="simple" xlink:href="#__RefHeading___Toc4076_3967327191" text:style-name="Index_20_Link" text:visited-style-name="Index_20_Link">5. Uppfattningar om EU:s största utmaningar<text:tab/>32</text:a></text:p>
          <text:p text:style-name="P3"><text:a xlink:type="simple" xlink:href="#__RefHeading___Toc4078_3967327191" text:style-name="Index_20_Link" text:visited-style-name="Index_20_Link">5.1 EU-medborgarnas uppfattning om EU:s största utmaningar<text:tab/>32</text:a></text:p>
          <text:p text:style-name="P3"><text:a xlink:type="simple" xlink:href="#__RefHeading___Toc4080_3967327191" text:style-name="Index_20_Link" text:visited-style-name="Index_20_Link">5.2 Prioriteringar som EU-medborgarna förväntar sig av EU<text:tab/>36</text:a></text:p>
          <text:p text:style-name="P2"><text:a xlink:type="simple" xlink:href="#__RefHeading___Toc4082_3967327191" text:style-name="Index_20_Link" text:visited-style-name="Index_20_Link">6. EU:s säkerhet och försvar<text:tab/>39</text:a></text:p>
          <text:p text:style-name="P3"><text:a xlink:type="simple" xlink:href="#__RefHeading___Toc4084_3967327191" text:style-name="Index_20_Link" text:visited-style-name="Index_20_Link">6.1 Uppfattat hot mot den nationella säkerheten och stöd till EU:s försvarsautonomi<text:tab/>39</text:a></text:p>
          <text:p text:style-name="P3"><text:a xlink:type="simple" xlink:href="#__RefHeading___Toc4086_3967327191" text:style-name="Index_20_Link" text:visited-style-name="Index_20_Link">6.2 Förtroende för EU för att stärka säkerhet och försvar<text:tab/>42</text:a></text:p>
          <text:p text:style-name="P2"><text:a xlink:type="simple" xlink:href="#__RefHeading___Toc4088_3967327191" text:style-name="Index_20_Link" text:visited-style-name="Index_20_Link">7. Tekniska specifikationer<text:tab/>45</text:a></text:p>
          <text:p text:style-name="P2"><text:a xlink:type="simple" xlink:href="#__RefHeading___Toc4090_3967327191" text:style-name="Index_20_Link" text:visited-style-name="Index_20_Link">8. Qu estionnaire<text:tab/>47</text:a></text:p>
        </text:index-body>
      </text:table-of-content>
      <text:p text:style-name="P28"/>
      <text:p text:style-name="P28"/>
      <text:section text:style-name="Sect2" text:name="Section1">
        <text:h text:style-name="P8" text:outline-level="1"><text:bookmark-start text:name="__RefHeading___Toc4046_3967327191"/>Inledning<text:bookmark-end text:name="__RefHeading___Toc4046_3967327191"/></text:h>
        <text:p text:style-name="P28">Europeiska unionen genomgår en period av betydande politisk, ekonomisk och samhällelig osäkerhet. Säkerhets- och försvarsfrågor, strategiskt oberoende, energitryck, konkurrenskraft, demokratisk motståndskraft och desinformation har alla blivit centrala frågor i den offentliga debatten om EU:s framtid. Detta sammanhang återspeglas i den senaste Eurobarometerundersökningen: 68 % av européerna håller med om att deras lands säkerhet är hotad i det nuvarande internationella sammanhanget, en uppfattning som delas av alla medlemsstater.<text:note text:id="ftn1" text:note-class="footnote"><text:note-citation>1</text:note-citation><text:note-body><text:p text:style-name="Footnote"><text:span text:style-name="T72">Flash Eurobarometer 574, Europeiska unionen på försvars- och rymdområdet, Europeiska kommissionen, GD DEFIS, januari 2026, </text:span><text:a xlink:type="simple" xlink:href="https://europa.eu/eurobarometer/surveys/detail/3652" text:style-name="Internet_20_link" text:visited-style-name="Visited_20_Internet_20_Link"><text:span text:style-name="T72">Europeiska unionen på försvars- och rymdområdet – Eurobarometerundersökning</text:span></text:a><text:span text:style-name="T72"> </text:span></text:p></text:note-body></text:note> I detta sammanhang ger medborgarnas uppfattningar en viktig indikation på hur EU:s roll, styrkor och sårbarheter förstås i medlemsstaterna. I en tidigare Flash Eurobarometer, som offentliggjordes i september 2025, undersöktes redan medborgarnas åsikter om EU:s framtid, bland annat deras optimism, deras bedömning av EU:s främsta styrkor och utmaningar och deras förväntningar när det gäller centrala politiska prioriteringar. Resultaten belyste den fortsatta betydelsen av dessa teman och bekräftade behovet av att övervaka hur den allmänna opinionen utvecklas i en snabbt föränderlig miljö. </text:p>
        <text:p text:style-name="P28">EU-kommissionen lanserar därför en ny Flash Eurobarometer för att uppdatera och fördjupa de uppgifter som finns tillgängliga om medborgarnas syn på de utmaningar och prioriteringar som EU står inför 2026. Undersökningen kommer att mäta hur människor i EU-27 uppfattar de viktigaste frågorna som unionen står inför, vilka områden de anser bör få prioriterad uppmärksamhet och hur de ser på EU:s bredare inriktning som svar på nuvarande och framväxande påfrestningar. Det kommer också att behålla ett begränsat antal trendindikatorer från den föregående vågen, vilket gör det möjligt att bedöma förändringar över tid i utvalda centrala frågor såsom optimism om EU:s framtid, upplevda styrkor och utmaningar, politiska prioriteringar, demokrati, ekonomiskt förtroende och säkerhet. Samtidigt kommer frågeformuläret att behandla frågor som är särskilt relevanta för den nuvarande agendan, bland annat försvar, strategiskt oberoende, EU:s ställning i världen, energikrisen, innovation, förenkling och desinformation. Resultaten kommer att ge aktuella och jämförbara bevis till stöd för kommissionens strategiska reflektions- och kommunikationsverksamhet inför talet om tillståndet i unionen i september 2026. </text:p>
        <text:p text:style-name="P28">På uppdrag av Europeiska kommissionen, generaldirektoratet för kommunikation (GD COMM, enheten för den allmänna opinionen och medborgarnas engagemang), intervjuade Demoscopy den allmänna befolkningen i åldern 15 år och äldre i alla 27 medlemsstater i Europeiska unionen (EU). </text:p>
        <text:p text:style-name="P28">Mellan den 19 och 24 juni 2026 genomfördes 25 904 intervjuer med hjälp av en CAWI (Computer Assisted Web Interviewing) med omkring 1 000 intervjuer i större länder och 500 intervjuer i mindre länder (LU, CY, MT). </text:p>
        <text:p text:style-name="P28"/>
        <text:p text:style-name="P7">Anmärkningar</text:p>
        <text:p text:style-name="P58"><text:span text:style-name="T14">▪ </text:span>Undersökningsdata viktas </text:p>
        <text:p text:style-name="P58">▪ Undersökningsresultaten omfattas av urvalstoleranser, vilket innebär att inte alla uppenbara skillnader mellan länder eller grupper kan vara statistiskt signifikanta. </text:p>
        <text:p text:style-name="P58">▪ När de svarande kan välja mer än ett svar kan summan av svarsprocenten överstiga 100 %. </text:p>
        <text:p text:style-name="P58">▪ I denna rapport hänvisas länderna till genom deras officiella förkortning enligt nedan.</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en</text:p></table:table-cell><table:table-cell table:style-name="Tableau2.A1" office:value-type="string"><text:p text:style-name="P60">FR</text:p></table:table-cell><table:table-cell table:style-name="Tableau2.A1" office:value-type="string"><text:p text:style-name="P60">Frankrike</text:p></table:table-cell><table:table-cell table:style-name="Tableau2.A1" office:value-type="string"><text:p text:style-name="P60">NL</text:p></table:table-cell><table:table-cell table:style-name="Tableau2.A1" office:value-type="string"><text:p text:style-name="P60">Nederländerna</text:p></table:table-cell></table:table-row><table:table-row table:style-name="Tableau2.1"><table:table-cell table:style-name="Tableau2.A1" office:value-type="string"><text:p text:style-name="P60">BG</text:p></table:table-cell><table:table-cell table:style-name="Tableau2.A1" office:value-type="string"><text:p text:style-name="P60">Bulgarien</text:p></table:table-cell><table:table-cell table:style-name="Tableau2.A1" office:value-type="string"><text:p text:style-name="P60">HR</text:p></table:table-cell><table:table-cell table:style-name="Tableau2.A1" office:value-type="string"><text:p text:style-name="P60">Kroatien</text:p></table:table-cell><table:table-cell table:style-name="Tableau2.A1" office:value-type="string"><text:p text:style-name="P60">AT</text:p></table:table-cell><table:table-cell table:style-name="Tableau2.A1" office:value-type="string"><text:p text:style-name="P60">Österrike</text:p></table:table-cell></table:table-row><table:table-row table:style-name="Tableau2.1"><table:table-cell table:style-name="Tableau2.A1" office:value-type="string"><text:p text:style-name="P60">CZ</text:p></table:table-cell><table:table-cell table:style-name="Tableau2.A1" office:value-type="string"><text:p text:style-name="P60">Tjeckien</text:p></table:table-cell><table:table-cell table:style-name="Tableau2.A1" office:value-type="string"><text:p text:style-name="P60">IT</text:p></table:table-cell><table:table-cell table:style-name="Tableau2.A1" office:value-type="string"><text:p text:style-name="P60">Italien</text:p></table:table-cell><table:table-cell table:style-name="Tableau2.A1" office:value-type="string"><text:p text:style-name="P60">PL</text:p></table:table-cell><table:table-cell table:style-name="Tableau2.A1" office:value-type="string"><text:p text:style-name="P60">Polen</text:p></table:table-cell></table:table-row><table:table-row table:style-name="Tableau2.1"><table:table-cell table:style-name="Tableau2.A1" office:value-type="string"><text:p text:style-name="P60">DK</text:p></table:table-cell><table:table-cell table:style-name="Tableau2.A1" office:value-type="string"><text:p text:style-name="P60">Danmark</text:p></table:table-cell><table:table-cell table:style-name="Tableau2.A1" office:value-type="string"><text:p text:style-name="P60">CY</text:p></table:table-cell><table:table-cell table:style-name="Tableau2.A1" office:value-type="string"><text:p text:style-name="P60">Republiken Cypern*</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Tyskland</text:p></table:table-cell><table:table-cell table:style-name="Tableau2.A1" office:value-type="string"><text:p text:style-name="P60">LV</text:p></table:table-cell><table:table-cell table:style-name="Tableau2.A1" office:value-type="string"><text:p text:style-name="P60">Lettland</text:p></table:table-cell><table:table-cell table:style-name="Tableau2.A1" office:value-type="string"><text:p text:style-name="P60">RO</text:p></table:table-cell><table:table-cell table:style-name="Tableau2.A1" office:value-type="string"><text:p text:style-name="P60">Rumänien</text:p></table:table-cell></table:table-row><table:table-row table:style-name="Tableau2.1"><table:table-cell table:style-name="Tableau2.A1" office:value-type="string"><text:p text:style-name="P60">EE</text:p></table:table-cell><table:table-cell table:style-name="Tableau2.A1" office:value-type="string"><text:p text:style-name="P60">Estland</text:p></table:table-cell><table:table-cell table:style-name="Tableau2.A1" office:value-type="string"><text:p text:style-name="P60">LT</text:p></table:table-cell><table:table-cell table:style-name="Tableau2.A1" office:value-type="string"><text:p text:style-name="P60">Litauen</text:p></table:table-cell><table:table-cell table:style-name="Tableau2.A1" office:value-type="string"><text:p text:style-name="P60">Sl</text:p></table:table-cell><table:table-cell table:style-name="Tableau2.A1" office:value-type="string"><text:p text:style-name="P60">Slovenien</text:p></table:table-cell></table:table-row><table:table-row table:style-name="Tableau2.1"><table:table-cell table:style-name="Tableau2.A1" office:value-type="string"><text:p text:style-name="P60">IE</text:p></table:table-cell><table:table-cell table:style-name="Tableau2.A1" office:value-type="string"><text:p text:style-name="P60">Irland</text:p></table:table-cell><table:table-cell table:style-name="Tableau2.A1" office:value-type="string"><text:p text:style-name="P60">LU</text:p></table:table-cell><table:table-cell table:style-name="Tableau2.A1" office:value-type="string"><text:p text:style-name="P60">Luxemburg</text:p></table:table-cell><table:table-cell table:style-name="Tableau2.A1" office:value-type="string"><text:p text:style-name="P60">SK</text:p></table:table-cell><table:table-cell table:style-name="Tableau2.A1" office:value-type="string"><text:p text:style-name="P60">Slovakien</text:p></table:table-cell></table:table-row><table:table-row table:style-name="Tableau2.1"><table:table-cell table:style-name="Tableau2.A1" office:value-type="string"><text:p text:style-name="P60">EL</text:p></table:table-cell><table:table-cell table:style-name="Tableau2.A1" office:value-type="string"><text:p text:style-name="P60">Grekland</text:p></table:table-cell><table:table-cell table:style-name="Tableau2.A1" office:value-type="string"><text:p text:style-name="P60">HU</text:p></table:table-cell><table:table-cell table:style-name="Tableau2.A1" office:value-type="string"><text:p text:style-name="P60">Ungern</text:p></table:table-cell><table:table-cell table:style-name="Tableau2.A1" office:value-type="string"><text:p text:style-name="P60">Fl</text:p></table:table-cell><table:table-cell table:style-name="Tableau2.A1" office:value-type="string"><text:p text:style-name="P60">Finland</text:p></table:table-cell></table:table-row><table:table-row table:style-name="Tableau2.1"><table:table-cell table:style-name="Tableau2.A1" office:value-type="string"><text:p text:style-name="P60">ES</text:p></table:table-cell><table:table-cell table:style-name="Tableau2.A1" office:value-type="string"><text:p text:style-name="P60">Spanien</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verige</text:p></table:table-cell></table:table-row><table:table-row table:style-name="Tableau2.1"><table:table-cell table:style-name="Tableau2.A1" table:number-columns-spanned="6" office:value-type="string"><text:p text:style-name="P60">*Cypern som helhet är en av EU:s 27 medlemsstater. Av praktiska skäl genomfördes intervjuer endast i den del av landet som kontrolleras av Republiken Cyperns regering. </text:p></table:table-cell><table:covered-table-cell/><table:covered-table-cell/><table:covered-table-cell/><table:covered-table-cell/><table:covered-table-cell/></table:table-row></table:table><text:p text:style-name="P13"/></draw:text-box></draw:frame></text:p>
        <text:p text:style-name="P28"/>
        <text:h text:style-name="P8" text:outline-level="1"><text:bookmark-start text:name="__RefHeading___Toc4048_3967327191"/>De viktigaste resultaten <text:bookmark-end text:name="__RefHeading___Toc4048_3967327191"/></text:h>
        <text:p text:style-name="P52">Exponering och risker som barn utsätts för på sociala medier </text:p>
        <text:p text:style-name="P59">• 58 % av européerna stötte på innehåll som de var osäkra på var tillförlitligt under de senaste sju dagarna, och 57 % stötte på innehåll som de trodde var falskt eller vilseledande. 42 % tror sig ha stött på innehåll som kan vara en del av ett utländskt försök att påverka deras åsikter, en andel som stiger till 55 % i Estland och 54 % i Lettland, jämfört med 35 % i Nederländerna och Belgien. </text:p>
        <text:p text:style-name="P59">• När det gäller misstänkt innehåll är européerna nästan jämnt fördelade mellan att kontrollera det mot andra källor (33 %) och helt enkelt ignorera det (32 %). Endast 15 % rapporterar det till plattformen, 15 % diskuterar det med vänner eller familj och 5 % delar det online. </text:p>
        <text:p text:style-name="P59">• Européerna föredrar kraftfullare, regelbaserade åtgärder mot felaktig information: Skärpta sanktioner mot olagligt innehåll (44 %) och skärpta plattformsregler (40 %) är de två åtgärder som oftast väljs, före utbildning och mediekompetens (29 %). </text:p>
        <text:p text:style-name="P59">• Sju av tio européer är oroade över de risker som barn utsätts för på nätet, från nätmobbning eller trakasserier (71 %) till gromning eller sexuellt utnyttjande på nätet (70 %). En majoritet oroar sig för varje risk i varje medlemsstat. </text:p>
        <text:p text:style-name="P59">• 63 % av européerna vill ha bindande EU-regler som begränsar barns tillgång till sociala medier efter ålder: 36 % är för ett totalförbud under en viss ålder och 27 % är för ett försenat tillträde. Stödet överstiger 50 % i varje medlemsstat. </text:p>
        <text:p text:style-name="P52">Uppfattningar om demokrati och rättsstatsprincipen </text:p>
        <text:p text:style-name="P59">• Yttrandefrihet (34 %), fria och rättvisa val (32 %) och respekt för rättsstatsprincipen och de grundläggande rättigheterna (31 %) betraktas som de viktigaste pelarna för demokratin i EU. </text:p>
        <text:p text:style-name="P59">• 51 % av européerna är nöjda med respekten för rättsstatsprincipen i sitt eget land, jämfört med 47 % på EU-nivå (motsvarande 47 % är missnöjda). Den nationella tillfredsställelsen varierar från 91 % i Luxemburg till 29 % i Bulgarien. </text:p>
        <text:p text:style-name="P59">• Ingen form av medborgaråtgärd utöver val anses vara effektiv av en majoritet: direkt medborgardeltagande (t.ex. ett europeiskt medborgarinitiativ) toppar listan med 46 %, medan medlemskap i en förening eller icke-statlig organisation ses som den minst effektiva åtgärden (35 %). </text:p>
        <text:p text:style-name="P52">Energikrisen </text:p>
        <text:p text:style-name="P59">• Att utveckla mer kapacitet för förnybar energi är den ledande åtgärd som européerna förknippar med EU:s övergång från fossila bränslen, som först nämns med 35 % och totalt 56 %, långt före energieffektivitetsåtgärder (40 %) och kärntekniska lösningar (32 %). </text:p>
        <text:p text:style-name="P59">• Inför stigande energipriser anpassar européerna främst sitt beteende i stället för att investera i strukturella lösningar: 31 % minskade sin totala elförbrukning och 27 % övervakade sin energianvändning närmare, jämfört med bara 16 % som investerade i effektiva apparater och 14 % som installerade förnybara lösningar. 11 procent har inte vidtagit några åtgärder alls. </text:p>
        <text:p text:style-name="P52">Handel: Diversifiering och samarbete på EU-nivå </text:p>
        <text:p text:style-name="P59">• 65 % av européerna håller med om att EU bör stärka sitt ekonomiska oberoende genom att diversifiera sina handelsförbindelser, och 62 % anser att medlemsstaterna uppnår bättre resultat genom att förhandla tillsammans på EU-nivå. En majoritet stöder båda uttalandena i varje medlemsstat. </text:p>
        <text:p text:style-name="P59">• Förtroendet för EU är den starkaste drivkraften för stöd: Överenskommelsen om handelssamarbete på EU-nivå ligger på 72 % bland dem som litar på EU, jämfört med 49 % bland dem som inte litar på EU. </text:p>
        <text:p text:style-name="P52">Uppfattningar om EU:s främsta utmaningar och prioriteringar </text:p>
        <text:p text:style-name="P59">• Levnadskostnaderna (39 %) är fortfarande européernas främsta oro inför kriget i Ukraina <text:soft-page-break/>(33 %) och den irreguljära migrationen (32 %). Sedan september 2025 har oron för levnadskostnaderna ökat (+10 procentenheter), medan oron för kriget i Ukraina har minskat (-14 procentenheter). </text:p>
        <text:p text:style-name="P59">• På frågan om vad EU bör prioritera placerar européerna irreguljär migration (25 %) och säkerhet och försvar (24 %) strax före klimatförändringarna (21 %) och kriget i Ukraina (20 %) i en mycket snävare rangordning än för EU:s största utmaningar. </text:p>
        <text:p text:style-name="P52">EU:s säkerhet och försvar </text:p>
        <text:p text:style-name="P59">• 52 % av européerna håller med om att deras lands säkerhet är hotad, en minskning med 16 procentenheter sedan januari 2026. Trots denna nedgång håller 68 % med om att EU bör stärka sin förmåga att försvara sig självständigt, en majoritet i varje medlemsstat. </text:p>
        <text:p text:style-name="P59">• 56 % av européerna litar på att EU stärker säkerheten och försvaret och bättre skyddar sina medborgare, en ökning med 4 procentenheter sedan januari 2026, vilket är en mindre majoritet än stödet för principen om ett självständigt EU-försvar. </text:p>
        <text:p text:style-name="P29"/>
      </text:section>
      <text:p text:style-name="P28"/>
      <text:h text:style-name="P17" text:outline-level="1"><text:bookmark-start text:name="__RefHeading___Toc4050_3967327191"/>1. Exponering och risker som barn utsätts för på sociala medier <text:bookmark-end text:name="__RefHeading___Toc4050_3967327191"/></text:h>
      <text:h text:style-name="P19" text:outline-level="2"><text:bookmark-start text:name="__RefHeading___Toc4052_3967327191"/>1.1 Exponering för och svar på falsk och vilseledande information på nätet <text:bookmark-end text:name="__RefHeading___Toc4052_3967327191"/></text:h>
      <text:section text:style-name="Sect2" text:name="Section2">
        <text:p text:style-name="P54">I praktiken stöter de flesta européer på innehåll med tvivelaktig tillförlitlighet varje vecka. </text:p>
        <text:p text:style-name="P23"/>
        <text:p text:style-name="P23">I praktiken är exponeringen för innehåll på nätet med tvivelaktig tillförlitlighet utbredd. Frågan gällde bara de senaste sju dagarna, ett kort fönster, och ändå hade mer än en av två européer (58 %) stött på innehåll som de var osäkra på var tillförlitligt, inklusive omkring en av fem (22 %) dagligen eller nästan dagligen. En liknande andel (57%) hade stött på innehåll som de trodde var falskt eller vilseledande, återigen ungefär en av fem (21%) varje dag eller nästan varje dag. Uppfattad exponering för utländsk inblandning är något mindre utbredd, men långt ifrån marginell: 42 % hade stött på innehåll som de trodde kunde vara en del av ett försök från ett främmande land eller en utländsk organisation att påverka deras åsikter. Även om detta fortfarande ligger under 50 % är det fortfarande en mycket betydande andel.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6">22</text:span></text:p></draw:text-box></draw:frame><draw:frame draw:style-name="gr74" draw:text-style-name="P115" svg:width="0.267cm" svg:height="0.302cm" svg:x="1.863cm" svg:y="3.911cm"><draw:text-box><text:p text:style-name="P91"><text:span text:style-name="T96">21</text:span></text:p></draw:text-box></draw:frame><draw:frame draw:style-name="gr72" draw:text-style-name="P115" svg:width="0.269cm" svg:height="0.302cm" svg:x="1.431cm" svg:y="5.747cm"><draw:text-box><text:p text:style-name="P91"><text:span text:style-name="T96">15</text:span></text:p></draw:text-box></draw:frame><draw:frame draw:style-name="gr74" draw:text-style-name="P115" svg:width="0.267cm" svg:height="0.302cm" svg:x="6.107cm" svg:y="2.062cm"><draw:text-box><text:p text:style-name="P91"><text:span text:style-name="T96">36</text:span></text:p></draw:text-box></draw:frame><draw:frame draw:style-name="gr72" draw:text-style-name="P115" svg:width="0.269cm" svg:height="0.302cm" svg:x="5.962cm" svg:y="3.911cm"><draw:text-box><text:p text:style-name="P91"><text:span text:style-name="T96">36</text:span></text:p></draw:text-box></draw:frame><draw:frame draw:style-name="gr72" draw:text-style-name="P115" svg:width="0.269cm" svg:height="0.302cm" svg:x="4.452cm" svg:y="5.747cm"><draw:text-box><text:p text:style-name="P91"><text:span text:style-name="T96">27</text:span></text:p></draw:text-box></draw:frame><draw:frame draw:style-name="gr74" draw:text-style-name="P115" svg:width="0.267cm" svg:height="0.302cm" svg:x="10.353cm" svg:y="2.062cm"><draw:text-box><text:p text:style-name="P91"><text:span text:style-name="T96">23</text:span></text:p></draw:text-box></draw:frame><draw:frame draw:style-name="gr72" draw:text-style-name="P115" svg:width="0.269cm" svg:height="0.302cm" svg:x="10.278cm" svg:y="3.911cm"><draw:text-box><text:p text:style-name="P91"><text:span text:style-name="T96">24</text:span></text:p></draw:text-box></draw:frame><draw:frame draw:style-name="gr74" draw:text-style-name="P115" svg:width="0.267cm" svg:height="0.302cm" svg:x="8.266cm" svg:y="5.747cm"><draw:text-box><text:p text:style-name="P91"><text:span text:style-name="T96">26</text:span></text:p></draw:text-box></draw:frame><draw:frame draw:style-name="gr74" draw:text-style-name="P115" svg:width="0.267cm" svg:height="0.302cm" svg:x="12.725cm" svg:y="2.062cm"><draw:text-box><text:p text:style-name="P91"><text:span text:style-name="T96">10</text:span></text:p></draw:text-box></draw:frame><draw:frame draw:style-name="gr74" draw:text-style-name="P115" svg:width="0.267cm" svg:height="0.302cm" svg:x="12.725cm" svg:y="3.911cm"><draw:text-box><text:p text:style-name="P91"><text:span text:style-name="T96">10</text:span></text:p></draw:text-box></draw:frame><draw:frame draw:style-name="gr73" draw:text-style-name="P115" svg:width="0.246cm" svg:height="0.302cm" svg:x="11.503cm" svg:y="5.747cm"><draw:text-box><text:p text:style-name="P91"><text:span text:style-name="T96">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6">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153cm" svg:height="0.302cm" svg:x="3.188cm" svg:y="0.757cm"><draw:text-box><text:p text:style-name="P91"><text:span text:style-name="T100">Dagligen eller nästan varje dag </text:span></text:p></draw:text-box></draw:frame><draw:polygon draw:style-name="gr278" draw:text-style-name="P135" svg:width="0.129cm" svg:height="0.129cm" svg:x="10.46cm" svg:y="0.805cm" svg:viewBox="0 0 130 130" draw:points="0,130 130,130 130,0 0,0"><text:p/></draw:polygon><draw:frame draw:style-name="gr283" draw:text-style-name="P115" svg:width="1.202cm" svg:height="0.302cm" svg:x="9.044cm" svg:y="0.757cm"><draw:text-box><text:p text:style-name="P91"><text:span text:style-name="T119">Mindre ofta</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101">Aldrig</text:span></text:p></draw:text-box></draw:frame><draw:frame draw:style-name="gr84" draw:text-style-name="P115" svg:width="1.299cm" svg:height="0.302cm" svg:x="11.855cm" svg:y="0.757cm"><draw:text-box><text:p text:style-name="P91"><text:span text:style-name="T102">Vet ej</text:span></text:p></draw:text-box></draw:frame><draw:frame draw:style-name="gr285" draw:text-style-name="P128" svg:width="10.224cm" svg:height="0.336cm" svg:x="0.399cm" svg:y="0.284cm"><draw:text-box><text:p text:style-name="P91"><text:span text:style-name="T111">Q13 </text:span><text:span text:style-name="T112">Under de senaste sju dagarna, hur ofta har du stött på information på nätet som du ...</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7">Var osäker på om det var tillförlitligt</text:span></text:p></draw:text-box></draw:frame><draw:frame draw:style-name="gr287" draw:text-style-name="P115" svg:width="3.41cm" svg:height="0.302cm" svg:x="0.529cm" svg:y="3.357cm"><draw:text-box><text:p text:style-name="P91"><text:span text:style-name="T97">Tros vara falskt eller vilseledande</text:span></text:p></draw:text-box></draw:frame><draw:frame draw:style-name="gr288" draw:text-style-name="P115" svg:width="10.951cm" svg:height="0.503cm" svg:x="0.531cm" svg:y="5.191cm"><draw:text-box><text:p text:style-name="P91"><text:span text:style-name="T97">Tros ha varit en del av ett försök av ett främmande land eller en utländsk organisation att påverka din åsikt</text:span></text:p></draw:text-box></draw:frame><draw:frame draw:style-name="gr289" draw:text-style-name="P150" svg:width="2.521cm" svg:height="0.287cm" svg:x="6.273cm" svg:y="0.804cm"><draw:text-box><text:p><text:span text:style-name="T131">Flera gånger i veckan</text:span></text:p></draw:text-box></draw:frame></draw:g>Tvivel om information är allmänt, men uppfattad utländsk inblandning är högst på den östra flanken </text:p>
        <text:p text:style-name="P23">Exponeringsfrekvensen varierar inom EU, men de länder som rapporterar den vanligaste exponeringen tenderar att göra det för alla tre posterna samtidigt. Regelbunden exponering, minst en gång i veckan, för innehåll med tvivelaktig tillförlitlighet är högst i de baltiska staterna, Kroatien, Grekland och Rumänien, där den varierar från omkring 65 % till 72 %, och lägst i Frankrike (50 %), Tyskland (52 %), Nederländerna (53 %) och Belgien (54 %). Rankningen är nästan identisk för innehåll som respondenterna trodde var falskt eller vilseledande. </text:p>
        <text:p text:style-name="P23">Upplevd exponering för utländsk inblandning skiljer sig åt. Här framträder ett tydligt geografiskt mönster, eftersom de länder som rapporterar den vanligaste exponeringen är de på EU:s östra flank, närmast Ryssland. Minst en gång i veckan stöter 55 % av de svarande i Estland, 54 % i Lettland, 52 % i Litauen, 50 % i Rumänien och 49 % i Polen på innehåll som de tror kan vara en del av ett försök från ett främmande land eller en utländsk organisation att påverka åsikter, jämfört med genomsnittet för EU-27 på 42 %. Exponeringen är lägst i Nederländerna och Belgien (båda 35 %), Frankrike (37 %) och Tyskland (38 %). Skillnaden är ännu större när det gäller det motsatta svaret: Omkring en av fyra svarande i Tyskland och Nederländerna säger att de aldrig stöter på sådant innehåll, jämfört med ungefär en av åtta i de baltiska staterna. Flera länder där det råder stora allmänna tvivel om information, t.ex. Kroatien och Grekland, rapporterar dock mycket lägre upplevd <text:soft-page-break/>exponering för utländsk inblandning (45 % och 44 %), vilket tyder på att en bred skepsis mot innehåll på nätet inte automatiskt leder till en känsla av avsiktlig utländsk manipulation. </text:p>
        <text:p text:style-name="P23"/>
        <text:p text:style-name="P55">Frekvent exponering drivs framför allt av användning av sociala medier, och därför av ålder </text:p>
        <text:p text:style-name="P30">Hur denna exponering fördelas följer en ganska enkel logik: Ju mer en person använder sociala medier för att hålla sig informerad, desto mer sannolikt är det att de stöter på innehåll som de anser vara otillförlitligt. Användningen av sociala medier för information är den överlägset starkaste faktorn. Dagliga användare rapporterar veckovis exponering för innehåll med tvivelaktig tillförlitlighet mycket oftare än icke-användare (63 % mot 34 %), och klyftan är fortfarande större för upplevd utländsk inblandning (48 % mot 17 %, och 41 % av icke-användarna säger att de aldrig stöter på sådant innehåll). En ålderseffekt förekommer också, även om den sannolikt delvis är kopplad till användningen av sociala medier, eftersom yngre människor är de tyngsta användarna av dessa plattformar. Svarande i åldern 15–24 år är mest benägna att rapportera frekvent exponering, 71 % för innehåll med tvivelaktig tillförlitlighet och 53 % för misstänkt utländsk inblandning, jämfört med 51 % respektive 32 % bland personer i åldern 55 år och äldre. Detta är spegelbilden av mönstret som ses för oro över de risker som barn står inför, där äldre respondenter stod ut. De andra variablerna pekar i samma riktning. De svarande som inte är yrkesverksamma, de flesta pensionerade, hör till de minst utsatta (51 % och 32 %), medan kön, utbildning och bostadsort gör liten skillnad. </text:p>
        <text:p text:style-name="P23"/>
        <text:p text:style-name="P54">Européerna är splittrade mellan att kontrollera misstänkt innehåll och helt enkelt ignorera det </text:p>
        <text:p text:style-name="P31">När de stöter på information som de tror kan vara falsk eller vilseledande delas européerna upp i två mycket olika reaktioner av nästan lika stor vikt. En tredje kontrollerar informationen genom att jämföra den med andra källor (33 %), medan nästan lika många helt enkelt ignorerar den (32 %). Verifiering är därför det vanligaste svaret, men endast med en snäv marginal över avståndstagande. De andra reaktionerna är mindre frekventa: 15% rapporterar innehållet till plattformen eller webbplatsen, och samma andel (15%) diskuterar det med vänner eller familj. Mycket få respondenter säger att de delar det online (5 %), vilket tyder på att den aktiva spridningen av innehåll som tros vara falskt fortfarande är begränsad.</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3">33</text:span></text:p></draw:text-box></draw:frame><draw:frame draw:style-name="gr90" draw:text-style-name="P93" svg:width="0.267cm" svg:height="0.309cm" svg:x="15.106cm" svg:y="2.77cm"><draw:text-box><text:p text:style-name="P91"><text:span text:style-name="T103">32</text:span></text:p></draw:text-box></draw:frame><draw:frame draw:style-name="gr88" draw:text-style-name="P93" svg:width="0.269cm" svg:height="0.309cm" svg:x="11.122cm" svg:y="3.895cm"><draw:text-box><text:p text:style-name="P91"><text:span text:style-name="T103">15</text:span></text:p></draw:text-box></draw:frame><draw:frame draw:style-name="gr88" draw:text-style-name="P93" svg:width="0.269cm" svg:height="0.309cm" svg:x="11.122cm" svg:y="5.015cm"><draw:text-box><text:p text:style-name="P91"><text:span text:style-name="T103">15</text:span></text:p></draw:text-box></draw:frame><draw:frame draw:style-name="gr252" draw:text-style-name="P93" svg:width="0.249cm" svg:height="0.309cm" svg:x="8.779cm" svg:y="6.146cm"><draw:text-box><text:p text:style-name="P91"><text:span text:style-name="T103">5</text:span></text:p></draw:text-box></draw:frame><draw:frame draw:style-name="gr267" draw:text-style-name="P93" svg:width="5.37cm" svg:height="0.309cm" svg:x="2.972cm" svg:y="1.6cm"><draw:text-box><text:p text:style-name="P91"><text:span text:style-name="T104">Kontrollera det genom att jämföra med andra källor</text:span></text:p></draw:text-box></draw:frame><draw:frame draw:style-name="gr268" draw:text-style-name="P93" svg:width="1.281cm" svg:height="0.309cm" svg:x="6.313cm" svg:y="2.743cm"><draw:text-box><text:p text:style-name="P91"><text:span text:style-name="T104">Ignorera det</text:span></text:p></draw:text-box></draw:frame><draw:frame draw:style-name="gr269" draw:text-style-name="P93" svg:width="5.123cm" svg:height="0.309cm" svg:x="3.542cm" svg:y="3.869cm"><draw:text-box><text:p text:style-name="P91"><text:span text:style-name="T104">Rapportera det till plattformen eller webbplatsen</text:span></text:p></draw:text-box></draw:frame><draw:frame draw:style-name="gr270" draw:text-style-name="P93" svg:width="3.342cm" svg:height="0.309cm" svg:x="4.204cm" svg:y="5.029cm"><draw:text-box><text:p text:style-name="P91"><text:span text:style-name="T104">Diskutera det med vänner familj</text:span></text:p></draw:text-box></draw:frame><draw:frame draw:style-name="gr271" draw:text-style-name="P93" svg:width="1.798cm" svg:height="0.309cm" svg:x="5.696cm" svg:y="6.172cm"><draw:text-box><text:p text:style-name="P91"><text:span text:style-name="T104">Dela det på nätet</text:span></text:p></draw:text-box></draw:frame><draw:frame draw:style-name="gr272" draw:text-style-name="P149" svg:width="14.823cm" svg:height="1.013cm" svg:x="0.912cm" svg:y="0.295cm"><draw:text-box><text:p text:style-name="P91"><text:span text:style-name="T124">Q14 </text:span><text:span text:style-name="T123">När du stöter på information på nätet som du tror kan vara falsk eller vilseledande, vad brukar du göra (flera svar möjliga </text:span></text:p><text:p text:style-name="P91"><text:span text:style-name="T123"/></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Balansen mellan kontroll och ignorerande varierar kraftigt mellan länderna </text:p>
        <text:p text:style-name="P23"/>
        <text:p text:style-name="P23">Även om kontroll och ignorerande nästan är bundna på EU-nivå, skiljer sig balansen mellan de två markant mellan medlemsstaterna. Andelen som kontrollerar informationen mot andra källor är ganska stabil, men andelen som helt enkelt ignorerar den varierar från ungefär en av fem till mer än fyra av tio. Kontrollen dominerar tydligt i Estland (40 % jämfört med 22 % jämfört med en kontroll), liksom i Polen, Österrike och Rumänien, medan den dominerar i Danmark (41 % jämfört med 24 % jämfört med en kontroll), Kroatien (44 % jämfört med 28 % jämfört med en kontroll), Nederländerna (42 % jämfört med 27 %) och Irland (40 % jämfört med en kontroll på 27 %). Benägenheten att rapportera innehåll till plattformen varierar också, från cirka 10 % i Finland och Lettland till mer än 20 % i Portugal, Cypern och Rumänien. </text:p>
        <text:p text:style-name="P23"/>
        <text:p text:style-name="P54">Européerna prioriterar fastare, regelbaserade åtgärder framför mjukare </text:p>
        <text:p text:style-name="P23">På frågan om vilka åtgärder som bör prioriteras för att minska de negativa effekterna av falsk eller vilseledande information på nätet, och som kan välja upp till två, prioriterar européerna strängare, regelbaserade åtgärder. De fyra som oftast väljs ut är alla reglerande till sin natur och grupperar sig nära varandra: strängare sanktioner mot olagligt onlineinnehåll (44 %), strängare regler för onlineplattformar och sociala medieplattformar (40 %), tydlig märkning av AI-genererat eller manipulerat innehåll (38 %) och en lägsta åldersgräns för tillgång till sociala medier (37 %). Åtgärder som är beroende av att medborgarna ges egenmakt minskar: 29 % väljer mer utbildning och mediekompetens och mer oberoende faktagranskning. Nästan ingen anser att det inte behövs några ytterligare åtgärder (3 %), vilket tyder på att det finns ett nästan allmänt behov av åtgärder. </text:p>
        <text:p text:style-name="P23"/>
        <text:p text:style-name="P24"/>
        <text:p text:style-name="P23"/>
        <text:p text:style-name="P54">Lagstiftningsåtgärder leder i nästan alla medlemsstater </text:p>
        <text:p text:style-name="P23">Företräde för regleringsåtgärder finns i hela Europeiska unionen. Strängare sanktioner mot olagligt innehåll på nätet och strängare regler för onlineplattformar och sociala medieplattformar är bland de åtgärder som oftast väljs i nästan alla medlemsstater. Stödet för strängare sanktioner är högst i Portugal (52 %), Frankrike (50 %) samt Spanien och Rumänien (båda 49 %) och lägst i Lettland (31 %). De åtgärder som bygger på att ge medborgarna egenmakt, nämligen mer utbildning och mediekompetens och mer oberoende faktagranskning, rankas lägre i de flesta länder. Överallt anser endast en liten minoritet att inga ytterligare åtgärder behövs.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3">44</text:span></text:p></draw:text-box></draw:frame><draw:frame draw:style-name="gr6" draw:text-style-name="P93" svg:width="0.258cm" svg:height="0.309cm" svg:x="13.891cm" svg:y="-5.775cm"><draw:text-box><text:p text:style-name="P91"><text:span text:style-name="T74">40</text:span></text:p></draw:text-box></draw:frame><draw:frame draw:style-name="gr7" draw:text-style-name="P93" svg:width="0.251cm" svg:height="0.309cm" svg:x="13.559cm" svg:y="-4.98cm"><draw:text-box><text:p text:style-name="P91"><text:span text:style-name="T74">3</text:span></text:p></draw:text-box></draw:frame><draw:frame draw:style-name="gr8" draw:text-style-name="P93" svg:width="0.258cm" svg:height="0.309cm" svg:x="13.395cm" svg:y="-4.2cm"><draw:text-box><text:p text:style-name="P91"><text:span text:style-name="T74">37</text:span></text:p></draw:text-box></draw:frame><draw:frame draw:style-name="gr9" draw:text-style-name="P93" svg:width="0.251cm" svg:height="0.309cm" svg:x="12.072cm" svg:y="-3.405cm"><draw:text-box><text:p text:style-name="P91"><text:span text:style-name="T74">2</text:span></text:p></draw:text-box></draw:frame><draw:frame draw:style-name="gr10" draw:text-style-name="P93" svg:width="0.251cm" svg:height="0.309cm" svg:x="12.072cm" svg:y="-2.611cm"><draw:text-box><text:p text:style-name="P91"><text:span text:style-name="T74">2</text:span></text:p></draw:text-box></draw:frame><draw:frame draw:style-name="gr11" draw:text-style-name="P93" svg:width="0.251cm" svg:height="0.309cm" svg:x="7.772cm" svg:y="-1.817cm"><draw:text-box><text:p text:style-name="P91"><text:span text:style-name="T74">3</text:span></text:p></draw:text-box></draw:frame><draw:frame draw:style-name="gr12" draw:text-style-name="P93" svg:width="0.251cm" svg:height="0.309cm" svg:x="7.772cm" svg:y="-1.036cm"><draw:text-box><text:p text:style-name="P91"><text:span text:style-name="T74">3</text:span></text:p></draw:text-box></draw:frame><draw:frame draw:style-name="gr13" draw:text-style-name="P92" svg:width="5.151cm" svg:height="0.313cm" svg:x="2.068cm" svg:y="-6.56cm"><draw:text-box><text:p text:style-name="P91"><text:span text:style-name="T75">Skärpta sanktioner mot olagligt innehåll på nätet</text:span></text:p></draw:text-box></draw:frame><draw:frame draw:style-name="gr14" draw:text-style-name="P93" svg:width="6.809cm" svg:height="0.309cm" svg:x="1.651cm" svg:y="-5.775cm"><draw:text-box><text:p text:style-name="P91"><text:span text:style-name="T76">Skärpta regler för onlineplattformar och sociala medieplattformar</text:span></text:p></draw:text-box></draw:frame><draw:frame draw:style-name="gr15" draw:text-style-name="P93" svg:width="6.051cm" svg:height="0.309cm" svg:x="1.387cm" svg:y="-4.98cm"><draw:text-box><text:p text:style-name="P91"><text:span text:style-name="T76">Tydlig märkning av AI-genererat eller manipulerat innehåll</text:span></text:p></draw:text-box></draw:frame><draw:frame draw:style-name="gr16" draw:text-style-name="P93" svg:width="5.197cm" svg:height="0.309cm" svg:x="1.842cm" svg:y="-4.186cm"><draw:text-box><text:p text:style-name="P91"><text:span text:style-name="T76">Lägsta åldersgräns för tillgång till sociala medier</text:span></text:p></draw:text-box></draw:frame><draw:frame draw:style-name="gr17" draw:text-style-name="P93" svg:width="5.668cm" svg:height="0.309cm" svg:x="2.21cm" svg:y="-3.405cm"><draw:text-box><text:p text:style-name="P91"><text:span text:style-name="T76">Mer utbildning och mediekompetens för medborgarna</text:span></text:p></draw:text-box></draw:frame><draw:frame draw:style-name="gr18" draw:text-style-name="P93" svg:width="5.456cm" svg:height="0.309cm" svg:x="1.9cm" svg:y="-2.611cm"><draw:text-box><text:p text:style-name="P91"><text:span text:style-name="T76">Mer oberoende faktagranskning av innehåll på nätet</text:span></text:p></draw:text-box></draw:frame><draw:frame draw:style-name="gr19" draw:text-style-name="P93" svg:width="3.703cm" svg:height="0.309cm" svg:x="3.316cm" svg:y="-1.828cm"><draw:text-box><text:p text:style-name="P91"><text:span text:style-name="T76">Inga ytterligare åtgärder behövs</text:span></text:p></draw:text-box></draw:frame><draw:frame draw:style-name="gr20" draw:text-style-name="P93" svg:width="1.214cm" svg:height="0.309cm" svg:x="5.768cm" svg:y="-1.036cm"><draw:text-box><text:p text:style-name="P91"><text:span text:style-name="T76">Vet ej</text:span></text:p></draw:text-box></draw:frame><draw:frame draw:style-name="gr21" draw:text-style-name="P94" svg:width="14.87cm" svg:height="0.687cm" svg:x="0.027cm" svg:y="-7.751cm"><draw:text-box><text:p text:style-name="P91"><text:span text:style-name="T77">Fråga 15 </text:span><text:span text:style-name="T78">Vilka av följande åtgärder, om några, bör prioriteras för att minska de negativa effekterna av falsk eller vilseledande information på nätet ? </text:span><text:span text:style-name="T79">(Flera svar möjliga, högst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De risker som barn utsätts för på nätet och deras skydd <text:bookmark-end text:name="__RefHeading___Toc4054_3967327191"/></text:h>
        <text:p text:style-name="P23">En bred och intensiv oro för riskerna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6">3</text:span></text:p></draw:text-box></draw:frame><draw:frame draw:style-name="gr250" draw:text-style-name="P93" svg:width="0.271cm" svg:height="0.309cm" svg:x="3.416cm" svg:y="15.232cm"><draw:text-box><text:p text:style-name="P91"><text:span text:style-name="T130">41</text:span></text:p></draw:text-box></draw:frame><draw:frame draw:style-name="gr249" draw:text-style-name="P115" svg:width="0.248cm" svg:height="0.302cm" svg:x="3.199cm" svg:y="16.152cm"><draw:text-box><text:p text:style-name="P91"><text:span text:style-name="T96">3</text:span></text:p></draw:text-box></draw:frame><draw:frame draw:style-name="gr72" draw:text-style-name="P115" svg:width="0.269cm" svg:height="0.302cm" svg:x="2.912cm" svg:y="17.073cm"><draw:text-box><text:p text:style-name="P91"><text:span text:style-name="T96">34</text:span></text:p></draw:text-box></draw:frame><draw:frame draw:style-name="gr74" draw:text-style-name="P115" svg:width="0.267cm" svg:height="0.302cm" svg:x="2.769cm" svg:y="17.988cm"><draw:text-box><text:p text:style-name="P91"><text:span text:style-name="T96">32</text:span></text:p></draw:text-box></draw:frame><draw:frame draw:style-name="gr249" draw:text-style-name="P115" svg:width="0.248cm" svg:height="0.302cm" svg:x="2.481cm" svg:y="18.922cm"><draw:text-box><text:p text:style-name="P91"><text:span text:style-name="T96">2</text:span></text:p></draw:text-box></draw:frame><draw:frame draw:style-name="gr251" draw:text-style-name="P115" svg:width="0.271cm" svg:height="0.302cm" svg:x="8.38cm" svg:y="14.318cm"><draw:text-box><text:p text:style-name="P91"><text:span text:style-name="T96">32</text:span></text:p></draw:text-box></draw:frame><draw:frame draw:style-name="gr252" draw:text-style-name="P93" svg:width="0.249cm" svg:height="0.309cm" svg:x="8.45cm" svg:y="15.232cm"><draw:text-box><text:p text:style-name="P91"><text:span text:style-name="T130">2</text:span></text:p></draw:text-box></draw:frame><draw:frame draw:style-name="gr74" draw:text-style-name="P115" svg:width="0.267cm" svg:height="0.302cm" svg:x="8.163cm" svg:y="16.152cm"><draw:text-box><text:p text:style-name="P91"><text:span text:style-name="T96">31</text:span></text:p></draw:text-box></draw:frame><draw:frame draw:style-name="gr251" draw:text-style-name="P115" svg:width="0.271cm" svg:height="0.302cm" svg:x="7.875cm" svg:y="17.073cm"><draw:text-box><text:p text:style-name="P91"><text:span text:style-name="T96">35</text:span></text:p></draw:text-box></draw:frame><draw:frame draw:style-name="gr72" draw:text-style-name="P115" svg:width="0.269cm" svg:height="0.302cm" svg:x="7.373cm" svg:y="17.988cm"><draw:text-box><text:p text:style-name="P91"><text:span text:style-name="T96">32</text:span></text:p></draw:text-box></draw:frame><draw:frame draw:style-name="gr74" draw:text-style-name="P115" svg:width="0.267cm" svg:height="0.302cm" svg:x="6.796cm" svg:y="18.922cm"><draw:text-box><text:p text:style-name="P91"><text:span text:style-name="T96">32</text:span></text:p></draw:text-box></draw:frame><draw:frame draw:style-name="gr72" draw:text-style-name="P115" svg:width="0.269cm" svg:height="0.302cm" svg:x="11.759cm" svg:y="14.318cm"><draw:text-box><text:p text:style-name="P91"><text:span text:style-name="T96">15</text:span></text:p></draw:text-box></draw:frame><draw:frame draw:style-name="gr250" draw:text-style-name="P93" svg:width="0.271cm" svg:height="0.309cm" svg:x="11.615cm" svg:y="15.232cm"><draw:text-box><text:p text:style-name="P91"><text:span text:style-name="T130">15</text:span></text:p></draw:text-box></draw:frame><draw:frame draw:style-name="gr251" draw:text-style-name="P115" svg:width="0.271cm" svg:height="0.302cm" svg:x="11.541cm" svg:y="16.152cm"><draw:text-box><text:p text:style-name="P91"><text:span text:style-name="T96">16</text:span></text:p></draw:text-box></draw:frame><draw:frame draw:style-name="gr251" draw:text-style-name="P115" svg:width="0.271cm" svg:height="0.302cm" svg:x="11.541cm" svg:y="17.073cm"><draw:text-box><text:p text:style-name="P91"><text:span text:style-name="T96">16</text:span></text:p></draw:text-box></draw:frame><draw:frame draw:style-name="gr74" draw:text-style-name="P115" svg:width="0.267cm" svg:height="0.302cm" svg:x="11.114cm" svg:y="17.988cm"><draw:text-box><text:p text:style-name="P91"><text:span text:style-name="T96">20</text:span></text:p></draw:text-box></draw:frame><draw:frame draw:style-name="gr74" draw:text-style-name="P115" svg:width="0.267cm" svg:height="0.302cm" svg:x="10.68cm" svg:y="18.922cm"><draw:text-box><text:p text:style-name="P91"><text:span text:style-name="T96">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6">11</text:span></text:p></draw:text-box></draw:frame><draw:frame draw:style-name="gr249" draw:text-style-name="P115" svg:width="0.248cm" svg:height="0.302cm" svg:x="14.469cm" svg:y="14.33cm"><draw:text-box><text:p text:style-name="P91"><text:span text:style-name="T96">6</text:span></text:p></draw:text-box></draw:frame><draw:frame draw:style-name="gr252" draw:text-style-name="P93" svg:width="0.249cm" svg:height="0.309cm" svg:x="14.469cm" svg:y="15.232cm"><draw:text-box><text:p text:style-name="P91"><text:span text:style-name="T130">6</text:span></text:p></draw:text-box></draw:frame><draw:frame draw:style-name="gr140" draw:text-style-name="P115" svg:width="0.244cm" svg:height="0.302cm" svg:x="14.483cm" svg:y="16.152cm"><draw:text-box><text:p text:style-name="P91"><text:span text:style-name="T96">6</text:span></text:p></draw:text-box></draw:frame><draw:frame draw:style-name="gr140" draw:text-style-name="P115" svg:width="0.244cm" svg:height="0.302cm" svg:x="14.483cm" svg:y="17.073cm"><draw:text-box><text:p text:style-name="P91"><text:span text:style-name="T96">6</text:span></text:p></draw:text-box></draw:frame><draw:frame draw:style-name="gr249" draw:text-style-name="P115" svg:width="0.248cm" svg:height="0.302cm" svg:x="14.409cm" svg:y="17.988cm"><draw:text-box><text:p text:style-name="P91"><text:span text:style-name="T96">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6">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818cm" svg:height="0.302cm" svg:x="3.266cm" svg:y="13.462cm"><draw:text-box><text:p text:style-name="P91"><text:span text:style-name="T100">Mycket bekymrad</text:span></text:p></draw:text-box></draw:frame><draw:polygon draw:style-name="gr83" draw:text-style-name="P135" svg:width="0.142cm" svg:height="0.129cm" svg:x="10.472cm" svg:y="13.515cm" svg:viewBox="0 0 143 130" draw:points="0,130 143,130 143,0 0,0"><text:p/></draw:polygon><draw:frame draw:style-name="gr257" draw:text-style-name="P115" svg:width="2.244cm" svg:height="0.302cm" svg:x="8.142cm" svg:y="13.462cm"><draw:text-box><text:p text:style-name="P91"><text:span text:style-name="T119">Inte särskilt bekymrad</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101">Inte alls berörda</text:span></text:p></draw:text-box></draw:frame><draw:frame draw:style-name="gr259" draw:text-style-name="P115" svg:width="1.131cm" svg:height="0.302cm" svg:x="13.266cm" svg:y="13.462cm"><draw:text-box><text:p text:style-name="P91"><text:span text:style-name="T102">på t vet</text:span></text:p></draw:text-box></draw:frame><draw:frame draw:style-name="gr143" draw:text-style-name="P121" svg:width="0.743cm" svg:height="0.479cm" svg:x="0.116cm" svg:y="13.318cm"><draw:text-box><text:p/></draw:text-box></draw:frame><draw:frame draw:style-name="gr260" draw:text-style-name="P115" svg:width="3.146cm" svg:height="0.302cm" svg:x="0.633cm" svg:y="13.917cm"><draw:text-box><text:p text:style-name="P91"><text:span text:style-name="T97">Nätmobbning eller trakasserier</text:span></text:p></draw:text-box></draw:frame><draw:frame draw:style-name="gr261" draw:text-style-name="P115" svg:width="4.485cm" svg:height="0.302cm" svg:x="0.642cm" svg:y="14.835cm"><draw:text-box><text:p text:style-name="P91"><text:span text:style-name="T97">Grooming eller sexuellt utnyttjande på nätet</text:span></text:p></draw:text-box></draw:frame><draw:frame draw:style-name="gr262" draw:text-style-name="P115" svg:width="10.746cm" svg:height="0.302cm" svg:x="0.636cm" svg:y="15.766cm"><draw:text-box><text:p text:style-name="P91"><text:span text:style-name="T97">Exponering för skadligt innehåll (t.ex. våld, självskada, extremism, skadlig hälsa eller kosmetisk rådgivning)</text:span></text:p></draw:text-box></draw:frame><draw:frame draw:style-name="gr263" draw:text-style-name="P115" svg:width="7.003cm" svg:height="0.302cm" svg:x="0.656cm" svg:y="16.683cm"><draw:text-box><text:p text:style-name="P91"><text:span text:style-name="T97">Dataintegritetsrisker </text:span><text:span text:style-name="T97">(t.ex. insamling av barns personuppgifter)</text:span></text:p></draw:text-box></draw:frame><draw:frame draw:style-name="gr264" draw:text-style-name="P115" svg:width="3.483cm" svg:height="0.302cm" svg:x="0.642cm" svg:y="17.615cm"><draw:text-box><text:p text:style-name="P91"><text:span text:style-name="T97">Rekrytering för olaglig verksamhet</text:span></text:p></draw:text-box></draw:frame><draw:frame draw:style-name="gr265" draw:text-style-name="P93" svg:width="3.116cm" svg:height="0.309cm" svg:x="0.649cm" svg:y="18.53cm"><draw:text-box><text:p text:style-name="P91"><text:span text:style-name="T104">Beroendeframkallande design</text:span></text:p></draw:text-box></draw:frame><draw:frame draw:style-name="gr144" draw:text-style-name="P143" svg:width="10.933cm" svg:height="0.586cm" svg:x="0.305cm" svg:y="12.815cm"><draw:text-box><text:p text:style-name="P91"><text:span text:style-name="T111">Fråga 11</text:span><text:span text:style-name="T112"> Hur oroad är du över följande risker som barn möter på sociala medier </text:span></text:p></draw:text-box></draw:frame><draw:frame draw:style-name="gr266" draw:text-style-name="P137" svg:width="2.347cm" svg:height="0.302cm" svg:x="5.471cm" svg:y="13.506cm"><draw:text-box><text:p text:style-name="P91"><text:span text:style-name="T120">Något bekymrad</text:span></text:p></draw:text-box></draw:frame></draw:g>Resultaten visar att en mycket stor andel av européerna är oroade över de olika risker som barn kan utsättas för på sociala medier. För var och en av de testade riskerna säger nästan sju av tio svarande att de är berörda, och de uppmätta nivåerna ligger överlag ganska nära varandra. Oron är störst för nätmobbning eller nättrakasserier (71 %) och gromning eller sexuellt utnyttjande på nätet (70 %), följt av exponering för skadligt innehåll såsom våld, självskada eller extremism (69 %) och dataintegritetsrisker (69 %). Den är något lägre, även om den fortfarande delas av en klar majoritet, för rekrytering till olaglig verksamhet (64 %) och beroendeframkallande utformning av plattformar (60 %). Lika anmärkningsvärt är intensiteten i denna oro. Andelen svarande som säger att de är "mycket berörda", snarare än bara "något berörda", är betydande. Nästan fyra av tio européer är mycket oroade över gromning eller sexuellt utnyttjande på nätet (41 %), nätmobbning eller trakasserier (39 %) och exponering för skadligt innehåll (38 %). Andelen är något lägre för dataintegritetsrisker (34 %), rekrytering för olaglig verksamhet (32 %) och beroendeframkallande design (28 %), men den är fortfarande hög i absoluta tal. Det är värt att understryka att denna fråga ställdes till alla européer, och inte bara till föräldrarna, vilket gör den oroande bredden ännu mer slående. Slutligen svarar endast 6–7 % av de svarande att de inte vet om en viss risk, vilket visar att européerna lätt kan positionera sig i dessa frågor. </text:p>
        <text:p text:style-name="P23"/>
        <text:p text:style-name="P54">En majoritet är oroad i alla EU-länder </text:p>
        <text:p text:style-name="P23">I varje medlemsstat är en majoritet av de svarande oroade över var och en av de testade riskerna. Även i de länder där oron är som lägst, t.ex. Belgien, Tyskland, Frankrike, Ungern och Österrike, är omkring sex av tio svarande oroade över varje risk. Ingen nationell allmänhet framstår därför som i stort sett oberörd, och de skillnader som observerats mellan länderna är framför allt gradskillnader. Oron är större i ett antal medlemsstater i söder och öster, varav de flesta är mindre länder. När det gäller exponering för skadligt innehåll varierar andelen berörda svarande från 63 % i Nederländerna och 64 % i Tyskland och Belgien till 0 % i Irland och 1 % i Portugal, och når nästan 0 % i Malta och Cypern. En jämförbar spridning finns för gromning eller sexuellt utnyttjande på nätet, från 64 % i Nederländerna till mer än 90 % i Cypern, och för nätmobbning eller trakasserier, det vanligaste problemet av alla, som sträcker sig från 64 % i Tyskland till 95 % i Malta. Vissa länder utmärker sig när det gäller särskilda risker: Oron för rekrytering till olaglig verksamhet uppgår till exempel till 72 % i Rumänien och Slovakien, vilket är <text:soft-page-break/>långt över EU27-genomsnittet på 64 %. När det gäller de sex riskerna tenderar de nationella orosnivåerna att gå hand i hand: Om de svarande är mer oroade över en risk är de vanligtvis också mer oroade över de andra. Portugal, Estland, Irland och <text:span text:style-name="T13">Litauen </text:span>ligger över genomsnittet för EU-27 för alla sex riskerna, medan Frankrike, Tyskland, Belgien och Ungern ligger under genomsnittet för var och en av dem. Det tydligaste undantaget är beroendeframkallande design, som visar den största variationen mellan länder, från 50% i Frankrike och 52% i Sverige till 90% i Malta. Frankrike och Sverige är betydligt mindre oroade över denna risk än över de andra, medan Slovenien ligger under genomsnittet för EU-27 när det gäller de flesta risker men över genomsnittet när det gäller beroendeframkallande design. Oron över de mer etablerade farorna på nätet, såsom gromning eller nätmobbning, verkar därför vara mer jämnt fördelad i hela unionen än oron över hur plattformarna är utformade för att uppmärksamma barn. </text:p>
        <text:p text:style-name="P23"/>
        <text:p text:style-name="P54">Ålder, långt mer än kön, driver oro, med över 55-talet de mest oroliga </text:p>
        <text:p text:style-name="P32">Oron för de risker som barn utsätts för på nätet är något högre bland kvinnor än bland män, även om skillnaden fortfarande är blygsam. <text:span text:style-name="T15">Kvinnor</text:span> är något mer oroade än män över gromning på nätet eller sexuellt utnyttjande (72 % mot 6 %) och över exponering för skadligt innehåll (70 % mot 6 %), med jämförbara luckor när det gäller de andra riskerna. Den mest anmärkningsvärda skillnaden gäller ålder. Svarande i åldern 55 år och äldre är betydligt mer oroade än yngre, och detta gäller för varje testad risk. Till exempel är 75 % av dem som är 55 år eller äldre oroade över exponering för skadligt innehåll, 76 % över grooming på nätet och nätmobbning, och 75 % över dataintegritetsrisker, jämfört med 62 %, 64 %, 65 % respektive 62 % bland dem som är 25–39 år. De andra åldersgrupperna ligger ganska nära varandra. Det är anmärkningsvärt att 25–39-åringarna i själva verket är den minst berörda gruppen, även om denna åldersgrupp sannolikt kommer att omfatta en stor andel föräldrar till små barn. Sett till yrke är det de svarande som inte är yrkesverksamma som berörs mest, omkring 75 % av de flesta riskerna. Detta resultat är förmodligen delvis förvirrat med ålder, eftersom denna grupp till stor del består av äldre, pensionärer. Hushållets sammansättning pekar i samma riktning. Svarande utan barn under 15 år är mer berörda (72–74 % av de flesta riskerna) än de som lever med tre eller fler barn (cirka 60 %). Även här är skillnaden åtminstone delvis kopplad till ålderseffekten, eftersom äldre respondenter är mindre benägna att ha små barn som bor hemma. </text:p>
        <text:p text:style-name="P23"/>
        <text:p text:style-name="P54">En klar majoritet vill ha bindande regler på EU-nivå för att skydda barn på nätet </text:p>
        <text:p text:style-name="P23"/>
        <text:p text:style-name="P23">På frågan om vilka åtgärder EU bör vidta för att stärka skyddet av barn på nätet ställer sig européerna helt klart positiva till bindande regler på EU-nivå. De två alternativ som omfattar EU-omfattande regler väljs av sammanlagt 63 % av de svarande: 36 % skulle få EU att anta regler som hindrar leverantörer av sociala medier från att erbjuda sina tjänster till barn under en viss ålder, och ytterligare 27 % skulle kräva att leverantörerna försenar barns tillgång till vissa osäkra plattformar under en viss ålder. Mycket färre svarande vänder sig till andra tillvägagångssätt: 15 % skulle prioritera en förstärkning av de resurser som anslås till brottsbekämpning, och endast 13 % skulle överlåta frågan till föräldrar och skolor utan ytterligare åtgärder på EU-nivå. </text:p>
        <text:p text:style-name="P23">Endast 4 % anser att det inte behövs några ytterligare åtgärder och 5 % har inte yttrat sig.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2">4 %</text:span></text:p></draw:text-box></draw:frame><draw:frame draw:style-name="gr117" draw:text-style-name="P119" svg:width="0.743cm" svg:height="0.479cm" svg:x="0.025cm" svg:y="1.251cm"><draw:text-box><text:p/></draw:text-box></draw:frame><draw:frame draw:style-name="gr241" draw:text-style-name="P143" svg:width="14.881cm" svg:height="1.414cm" svg:x="0.037cm" svg:y="0.002cm"><draw:text-box><text:p text:style-name="P91"><text:span text:style-name="T123">Fråga</text:span><text:span text:style-name="T124"> 12</text:span> <text:span text:style-name="T123">Enligt förordningen om digitala tjänster måste onlineplattformar skydda barn bättre mot skador, vilket till exempel kan leda till nätmobbning, gromning, exponering för våldsamt/extremistiskt material, beroendeframkallande design eller så kallade kaninhål. För att ytterligare stärka skyddet av barn på nätet, vilken av följande åtgärder anser du att EU bör vidta? </text:span></text:p></draw:text-box></draw:frame><draw:frame draw:style-name="gr242" draw:text-style-name="P143" svg:width="2.197cm" svg:height="0.772cm" svg:x="4.447cm" svg:y="1.258cm"><draw:text-box><text:p text:style-name="P91"><text:span text:style-name="T122">Inga ytterligare åtgärder behövs</text:span></text:p></draw:text-box></draw:frame><draw:frame draw:style-name="gr242" draw:text-style-name="P143" svg:width="1.678cm" svg:height="0.772cm" svg:x="7.04cm" svg:y="1.231cm"><draw:text-box><text:p text:style-name="P91"><text:span text:style-name="T125">Vet inte 5 %</text:span></text:p></draw:text-box></draw:frame><draw:frame draw:style-name="gr243" draw:text-style-name="P143" svg:width="3.758cm" svg:height="1.29cm" svg:x="1.912cm" svg:y="2.193cm"><draw:text-box><text:p text:style-name="P91"><text:span text:style-name="T126">Överlåt åt föräldrar och skolor att hantera barns säkerhet på nätet utan ytterligare åtgärder på EU-nivå 13 %</text:span></text:p></draw:text-box></draw:frame><draw:frame draw:style-name="gr243" draw:text-style-name="P143" svg:width="3.83cm" svg:height="1.29cm" svg:x="9.534cm" svg:y="2.35cm"><draw:text-box><text:p text:style-name="P91"><text:span text:style-name="T127">Anta regler på EU-nivå som förbjuder leverantörer av sociala medier att erbjuda sina tjänster till barn under en viss ålder 36 %</text:span></text:p></draw:text-box></draw:frame><draw:frame draw:style-name="gr244" draw:text-style-name="P145" svg:width="2.781cm" svg:height="1.031cm" svg:x="2.186cm" svg:y="5.107cm"><draw:text-box><text:p text:style-name="P144"><text:span text:style-name="T128">Stärka de resurser som anslås till brottsbekämpning 15 %</text:span></text:p></draw:text-box></draw:frame><draw:frame draw:style-name="gr245" draw:text-style-name="P147" svg:width="4.705cm" svg:height="1.29cm" svg:x="9.021cm" svg:y="6.44cm"><draw:text-box><text:p text:style-name="P146"><text:span text:style-name="T129">Anta regler på EU-nivå som ålägger leverantörer av sociala medier att fördröja tillgången till vissa osäkra sociala medier för barn under en viss ålder 27</text:span></text:p></draw:text-box></draw:frame></draw:g></text:p>
        <text:p text:style-name="P54">Stödet för EU:s regler delas överallt, med större skillnader i fråga om ett totalförbud </text:p>
        <text:p text:style-name="P23">Företrädet för regler på EU-nivå delas av en majoritet i varje medlemsstat. Sammantaget stöds de två alternativ som omfattar EU-omfattande regler av åtminstone en majoritet överallt, från 54 % i Österrike till omkring 70 % eller mer i flera länder i söder och öster, såsom Grekland (74 %) samt Portugal och Rumänien (båda 72 %). Stödet till EU:s åtgärder för att skydda barn på nätet är därför i stort sett samstämmigt i hela EU. Skillnaderna är dock större när det gäller alternativet med ett direkt förbud, dvs. EU-regler som hindrar leverantörer av sociala medier från att erbjuda sina tjänster till barn under en viss ålder. Detta alternativ varierar från 27 % i Österrike och 28 % i Tyskland till 44 % i Irland, Portugal, Rumänien, Slovakien och Bulgarien och upp till 49 % i Grekland. Kontrasten återspeglar en skillnad i det instrument som föredras snarare än i den övergripande stödnivån. I vissa länder lutar yttrandet mot ett totalförbud, t.ex. i Grekland (49 % mot 25 % för försenat tillträde), Irland (44 % mot 19 %) och Bulgarien (44 % mot 23 %). I andra länder förespråkar man en mer graderad strategi som bygger på att man försenar tillträdet, t.ex. i Estland (41 % för förseningar mot 30 % för förbud) och Slovenien (39 % mot 30 %). </text:p>
        <text:p text:style-name="P23"/>
        <text:p text:style-name="P54">Stödet för ett totalförbud växer med åldern och bland dem som befinner sig längst bort från sociala medier </text:p>
        <text:p text:style-name="P31">Stödet för regler på EU-nivå är stabilt i alla samhällsgrupper och ligger på mellan 56 % och 69 % i nästan alla grupper, vilket bekräftar det samförstånd som redan råder mellan länderna på individnivå. Precis som i fråga om länder finns det skillnader när det gäller valet av instrument, och framför allt när det gäller stödet för ett totalförbud. Detta stöd ökar stadigt med åldern, från 29 % bland svarande i åldern 15–24 år till 43 % bland dem som är 55 år eller äldre. Äldre svarande är också mindre benägna att överlåta frågan till föräldrar och skolor (11 %, jämfört med 18 % av de yngsta). Den skarpaste kontrasten gäller dock användningen av sociala medier: Icke-användare är mest positiva till ett totalförbud (46 %) och minst benägna att lämna det till föräldrar och skolor (6 %), medan ju mer en person använder sociala medier för information, desto mer lutar de åt fördröjd tillgång snarare än förbud. Förekomsten av barn förstärker åldersmönstret. Svarande utan barn under 15 år är mer positiva till ett totalförbud (39 %) än de som bor med tre eller fler barn (29 %), som lutar något mer mot försenad tillgång. Kön, utbildning och bostadsort gör däremot liten skillnad. </text:p>
        <text:h text:style-name="P17" text:outline-level="1"><text:bookmark-start text:name="__RefHeading___Toc4056_3967327191"/>2. Uppfattningar om demokrati och rättsstatsprincipen <text:bookmark-end text:name="__RefHeading___Toc4056_3967327191"/></text:h>
        <text:h text:style-name="P19" text:outline-level="2"><text:bookmark-start text:name="__RefHeading___Toc4058_3967327191"/>2.1 Identifiering av demokratins pelare <text:bookmark-end text:name="__RefHeading___Toc4058_3967327191"/></text:h>
        <text:p text:style-name="P54">När det gäller att identifiera demokratins pelare i EU kommer yttrandefriheten först </text:p>
        <text:p text:style-name="P54"/>
        <text:p text:style-name="P31">Nästan en tredjedel av européerna anser att yttrandefriheten (34 %) är det viktigaste inslaget i ett demokratiskt samhälle, följt av fria och rättvisa val (32 %) och respekt för rättsstatsprincipen och skyddet av de grundläggande rättigheterna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3">34</text:span></text:p></draw:text-box></draw:frame><draw:frame draw:style-name="gr72" draw:text-style-name="P115" svg:width="0.269cm" svg:height="0.302cm" svg:x="14.092cm" svg:y="9.292cm"><draw:text-box><text:p text:style-name="P91"><text:span text:style-name="T100">32</text:span></text:p></draw:text-box></draw:frame><draw:frame draw:style-name="gr74" draw:text-style-name="P115" svg:width="0.267cm" svg:height="0.302cm" svg:x="13.887cm" svg:y="9.756cm"><draw:text-box><text:p text:style-name="P91"><text:span text:style-name="T100">31</text:span></text:p></draw:text-box></draw:frame><draw:frame draw:style-name="gr140" draw:text-style-name="P115" svg:width="0.244cm" svg:height="0.302cm" svg:x="13.284cm" svg:y="10.222cm"><draw:text-box><text:p text:style-name="P91"><text:span text:style-name="T100">2</text:span></text:p></draw:text-box></draw:frame><draw:frame draw:style-name="gr72" draw:text-style-name="P115" svg:width="0.269cm" svg:height="0.302cm" svg:x="12.878cm" svg:y="10.677cm"><draw:text-box><text:p text:style-name="P91"><text:span text:style-name="T100">26</text:span></text:p></draw:text-box></draw:frame><draw:frame draw:style-name="gr72" draw:text-style-name="P115" svg:width="0.269cm" svg:height="0.302cm" svg:x="12.878cm" svg:y="11.143cm"><draw:text-box><text:p text:style-name="P91"><text:span text:style-name="T100">26</text:span></text:p></draw:text-box></draw:frame><draw:frame draw:style-name="gr72" draw:text-style-name="P115" svg:width="0.269cm" svg:height="0.302cm" svg:x="12.07cm" svg:y="11.607cm"><draw:text-box><text:p text:style-name="P91"><text:span text:style-name="T100">22</text:span></text:p></draw:text-box></draw:frame><draw:frame draw:style-name="gr88" draw:text-style-name="P93" svg:width="0.269cm" svg:height="0.309cm" svg:x="11.869cm" svg:y="12.07cm"><draw:text-box><text:p text:style-name="P91"><text:span text:style-name="T103">21</text:span></text:p></draw:text-box></draw:frame><draw:frame draw:style-name="gr72" draw:text-style-name="P115" svg:width="0.269cm" svg:height="0.302cm" svg:x="10.455cm" svg:y="12.54cm"><draw:text-box><text:p text:style-name="P91"><text:span text:style-name="T100">14</text:span></text:p></draw:text-box></draw:frame><draw:frame draw:style-name="gr72" draw:text-style-name="P115" svg:width="0.269cm" svg:height="0.302cm" svg:x="9.85cm" svg:y="13.004cm"><draw:text-box><text:p text:style-name="P91"><text:span text:style-name="T100">11</text:span></text:p></draw:text-box></draw:frame><draw:frame draw:style-name="gr73" draw:text-style-name="P115" svg:width="0.246cm" svg:height="0.302cm" svg:x="7.83cm" svg:y="13.469cm"><draw:text-box><text:p text:style-name="P91"><text:span text:style-name="T100">1</text:span></text:p></draw:text-box></draw:frame><draw:frame draw:style-name="gr73" draw:text-style-name="P115" svg:width="0.246cm" svg:height="0.302cm" svg:x="7.83cm" svg:y="13.924cm"><draw:text-box><text:p text:style-name="P91"><text:span text:style-name="T100">1</text:span></text:p></draw:text-box></draw:frame><draw:frame draw:style-name="gr73" draw:text-style-name="P115" svg:width="0.246cm" svg:height="0.302cm" svg:x="8.031cm" svg:y="14.388cm"><draw:text-box><text:p text:style-name="P91"><text:span text:style-name="T100">2</text:span></text:p></draw:text-box></draw:frame><draw:frame draw:style-name="gr217" draw:text-style-name="P118" svg:width="3.162cm" svg:height="0.309cm" svg:x="4.26cm" svg:y="8.784cm"><draw:text-box><text:p text:style-name="P117"><text:span text:style-name="T104">Yttrandefrihet</text:span></text:p></draw:text-box></draw:frame><draw:frame draw:style-name="gr218" draw:text-style-name="P122" svg:width="2.251cm" svg:height="0.302cm" svg:x="5.119cm" svg:y="9.254cm"><draw:text-box><text:p text:style-name="P117"><text:span text:style-name="T97">Fria och rättvisa val</text:span></text:p></draw:text-box></draw:frame><draw:frame draw:style-name="gr219" draw:text-style-name="P122" svg:width="7.691cm" svg:height="0.302cm" svg:x="0.94cm" svg:y="9.717cm"><draw:text-box><text:p text:style-name="P117"><text:span text:style-name="T97">Respekt för rättsstatsprincipen och skydd av de grundläggande rättigheterna</text:span></text:p></draw:text-box></draw:frame><draw:frame draw:style-name="gr220" draw:text-style-name="P122" svg:width="2.682cm" svg:height="0.302cm" svg:x="5.417cm" svg:y="10.183cm"><draw:text-box><text:p text:style-name="P117"><text:span text:style-name="T97">Bekämpning av korruption</text:span></text:p></draw:text-box></draw:frame><draw:frame draw:style-name="gr221" draw:text-style-name="P122" svg:width="3.319cm" svg:height="0.302cm" svg:x="4.105cm" svg:y="10.651cm"><draw:text-box><text:p text:style-name="P117"><text:span text:style-name="T97">Ett oberoende rättssystem</text:span></text:p></draw:text-box></draw:frame><draw:frame draw:style-name="gr222" draw:text-style-name="P122" svg:width="5.55cm" svg:height="0.302cm" svg:x="2.205cm" svg:y="11.116cm"><draw:text-box><text:p text:style-name="P117"><text:span text:style-name="T97">Transparens och ansvarsutkrävande för politiska ledare</text:span></text:p></draw:text-box></draw:frame><draw:frame draw:style-name="gr223" draw:text-style-name="P122" svg:width="8.062cm" svg:height="0.302cm" svg:x="0.279cm" svg:y="11.582cm"><draw:text-box><text:p text:style-name="P117"><text:span text:style-name="T97">Medborgarnas möjlighet att delta i den offentliga debatten och beslutsfattandet</text:span></text:p></draw:text-box></draw:frame><draw:frame draw:style-name="gr224" draw:text-style-name="P118" svg:width="4.296cm" svg:height="0.309cm" svg:x="3.21cm" svg:y="12.044cm"><draw:text-box><text:p text:style-name="P117"><text:span text:style-name="T104">Mediernas frihet och oberoende</text:span></text:p></draw:text-box></draw:frame><draw:frame draw:style-name="gr225" draw:text-style-name="P122" svg:width="3.592cm" svg:height="0.302cm" svg:x="3.858cm" svg:y="12.501cm"><draw:text-box><text:p text:style-name="P117"><text:span text:style-name="T97">Respekt för minoriteters rättigheter</text:span></text:p></draw:text-box></draw:frame><draw:frame draw:style-name="gr226" draw:text-style-name="P122" svg:width="5.27cm" svg:height="0.302cm" svg:x="2.131cm" svg:y="12.967cm"><draw:text-box><text:p text:style-name="P117"><text:span text:style-name="T97">En stark opposition som kan kritisera regeringen</text:span></text:p></draw:text-box></draw:frame><draw:frame draw:style-name="gr227" draw:text-style-name="P122" svg:width="0.652cm" svg:height="0.302cm" svg:x="6.615cm" svg:y="13.413cm"><draw:text-box><text:p text:style-name="P117"><text:span text:style-name="T97">Övrigt</text:span></text:p></draw:text-box></draw:frame><draw:frame draw:style-name="gr228" draw:text-style-name="P122" svg:width="0.56cm" svg:height="0.302cm" svg:x="6.794cm" svg:y="13.898cm"><draw:text-box><text:p text:style-name="P117"><text:span text:style-name="T97">Inga</text:span></text:p></draw:text-box></draw:frame><draw:frame draw:style-name="gr229" draw:text-style-name="P122" svg:width="1.243cm" svg:height="0.302cm" svg:x="6.167cm" svg:y="14.364cm"><draw:text-box><text:p text:style-name="P117"><text:span text:style-name="T97">Vet ej</text:span></text:p></draw:text-box></draw:frame><draw:frame draw:style-name="gr230" draw:text-style-name="P128" svg:width="11.219cm" svg:height="0.336cm" svg:x="0.067cm" svg:y="7.823cm"><draw:text-box><text:p text:style-name="P91"><text:span text:style-name="T111">Q3 </text:span><text:span text:style-name="T112">Vilka av följande anser du är de viktigaste inslagen i ett demokratiskt samhälle?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Även om grundläggande demokratiska friheter är den överlägset viktigaste frågan för medborgarna har kampen mot korruption och institutionernas oberoende också en framträdande plats: korruptionsbekämpning (28 %), rättsväsendets oberoende (26 %), öppenhet och ansvarsutkrävande för politiska ledare (26 %). </text:p>
        <text:p text:style-name="P31">Dessa aspekter ligger långt före frågor som rör demokratisk pluralism och medborgerligt utrymme: Medborgarnas deltagande i den offentliga debatten och beslutsfattandet (22 %) samt mediernas frihet och oberoende (21 %). </text:p>
        <text:p text:style-name="P31">Minoriteters rättigheter (14 %) och den politiska oppositionen (11 %) nämns mycket mindre ofta. </text:p>
        <text:p text:style-name="P31"/>
        <text:p text:style-name="P54">Synen på vad som är viktigast i en demokrati varierar mellan EU:s medlemsstater </text:p>
        <text:p text:style-name="P31">Yttrandefriheten är det mest citerade inslaget på EU-nivå, men dess betydelse varierar inom EU: Den tenderar att dominera i nordväst, t.ex. i Nederländerna (45 %), Danmark (44 %) och Sverige (41 %). Fria och rättvisa val nämns mest av <text:span text:style-name="T15">Lettland</text:span> (43 %), Rumänien (42 %) och <text:span text:style-name="T15">Litauen </text:span>(41 %). </text:p>
        <text:p text:style-name="P31">Å andra sidan väger korruptionen tyngre i söder och öster: I Bulgarien anser 50 % av de svarande att korruptionsbekämpning är det viktigaste inslaget i en demokrati, som ligger långt över EU-genomsnittet (28 %). Lika stora andelar återfinns i Portugal (46 %), Kroatien (44 %) och Grekland (42 %). </text:p>
        <text:p text:style-name="P33">Respekten för minoriteters rättigheter och att ha en stark opposition för att kritisera regeringen är ganska låg i varje medlemsstat och överstiger inte 22 % (Luxemburg, för minoriteters rättigheter) respektive 21 % (Malta, för oppositionen).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Q3 Vilka av följande anser du är de viktigaste inslagen i ett demokratiskt samhälle?</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s: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Yttrandefrihet</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Fria och rättvisa val</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Respekt för rättsstatsprincipen och skydd av de grundläggande rättigheterna</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Bekämpning av korruption</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Ett oberoende rättssystem</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ens och ansvarsutkrävande för politiska ledare</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Mediernas frihet och oberoende</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Medborgarnas möjlighet att delta i den offentliga debatten och beslutsfattandet</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spekt för minoriteters rättigheter</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En stark opposition som kan kritisera regeringen</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ciodemografiska uppgifter avslöjar en tydlig generationsklyfta i hur EU-medborgarna uppfattar demokrati </text:p>
        <text:p text:style-name="P35">Svarande som är 55 år eller äldre visar en starkare <text:span text:style-name="T1">koppling</text:span> till rättsstatsprincipens institutionella pelare: De är mer benägna att åberopa fria och rättvisa val (38 % jämfört med 26 % bland 15–24-åringar), respekt och grundläggande rättigheter (38 % jämfört med 24 %), ett oberoende rättssystem (33 % jämfört med 18 %) och bekämpning av korruption (30 % jämfört med 21 %). </text:p>
        <text:p text:style-name="P35">Omvänt förespråkar de yngre generationerna en mer deltagandebaserad och inkluderande syn på demokrati och lägger större vikt vid respekten för minoriteters rättigheter (20 % bland 15–24-åringar, jämfört med bara 11 % bland 55-åringar och äldre) och vid medborgarnas förmåga att delta i den offentliga debatten (24 % jämfört med 21 %). </text:p>
        <text:p text:style-name="P31">Samma engagemang för institutionell integritet finns också bland medborgare som är mer kritiska till EU:s nuvarande funktion: De som är missnöjda med respekten för rättsstatsprincipen i EU är mer benägna att rangordna kampen mot korruption (31 % jämfört med 25 % bland dem som är nöjda). </text:p>
        <text:p text:style-name="P31"/>
        <text:h text:style-name="P20" text:outline-level="2"><text:bookmark-start text:name="__RefHeading___Toc4060_3967327191"/>2.2 Blandad tillfredsställelse med rättsstatsprincipen på nationell nivå och EU-nivå <text:bookmark-end text:name="__RefHeading___Toc4060_3967327191"/></text:h>
        <text:p text:style-name="P54">Européerna är oeniga om respekten för rättsstatsprincipen, särskilt på EU-nivå </text:p>
        <text:p text:style-name="P31">En knapp majoritet av européerna är nöjda med respekten för rättsstatsprincipen i sitt eget land (51 %, varav 17 % är mycket nöjda och 34 % är ganska nöjda), jämfört med 44 % som är missnöjda (27 % är ganska missnöjda och 17 % är mycket missnöjda). </text:p>
        <text:p text:style-name="P31">Åsikterna är mer jämnt fördelade på EU-nivå: 47 % av européerna är nöjda med respekten för rättsstatsprincipen i EU (11 % mycket nöjda, 36 % ganska nöjda), jämfört med en lika stor andel på 47 % som är missnöjda (28 % ganska missnöjda, 19 % mycket missnöjda), vilket tyder på att medborgarna är något mer kritiska till rättsstatsprincipen på EU-nivå än inom sitt eget land.</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6">17</text:span></text:p></draw:text-box></draw:frame><draw:frame draw:style-name="gr74" draw:text-style-name="P115" svg:width="0.267cm" svg:height="0.302cm" svg:x="1.349cm" svg:y="5.424cm"><draw:text-box><text:p text:style-name="P91"><text:span text:style-name="T96">11</text:span></text:p></draw:text-box></draw:frame><draw:frame draw:style-name="gr74" draw:text-style-name="P115" svg:width="0.267cm" svg:height="0.302cm" svg:x="5.442cm" svg:y="2.868cm"><draw:text-box><text:p text:style-name="P91"><text:span text:style-name="T96">34</text:span></text:p></draw:text-box></draw:frame><draw:frame draw:style-name="gr72" draw:text-style-name="P115" svg:width="0.269cm" svg:height="0.302cm" svg:x="4.724cm" svg:y="5.424cm"><draw:text-box><text:p text:style-name="P91"><text:span text:style-name="T96">36</text:span></text:p></draw:text-box></draw:frame><draw:frame draw:style-name="gr72" draw:text-style-name="P115" svg:width="0.269cm" svg:height="0.302cm" svg:x="9.82cm" svg:y="2.868cm"><draw:text-box><text:p text:style-name="P91"><text:span text:style-name="T96">27</text:span></text:p></draw:text-box></draw:frame><draw:frame draw:style-name="gr140" draw:text-style-name="P115" svg:width="0.244cm" svg:height="0.302cm" svg:x="9.32cm" svg:y="5.424cm"><draw:text-box><text:p text:style-name="P91"><text:span text:style-name="T96">2</text:span></text:p></draw:text-box></draw:frame><draw:frame draw:style-name="gr72" draw:text-style-name="P115" svg:width="0.269cm" svg:height="0.302cm" svg:x="12.98cm" svg:y="2.868cm"><draw:text-box><text:p text:style-name="P91"><text:span text:style-name="T96">17</text:span></text:p></draw:text-box></draw:frame><draw:frame draw:style-name="gr73" draw:text-style-name="P115" svg:width="0.246cm" svg:height="0.302cm" svg:x="12.691cm" svg:y="5.424cm"><draw:text-box><text:p text:style-name="P91"><text:span text:style-name="T96">1</text:span></text:p></draw:text-box></draw:frame><draw:frame draw:style-name="gr140" draw:text-style-name="P115" svg:width="0.244cm" svg:height="0.302cm" svg:x="14.623cm" svg:y="2.868cm"><draw:text-box><text:p text:style-name="P91"><text:span text:style-name="T96">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6">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362cm" svg:height="0.302cm" svg:x="3.397cm" svg:y="1.15cm"><draw:text-box><text:p text:style-name="P91"><text:span text:style-name="T100">Mycket nöjd</text:span></text:p></draw:text-box></draw:frame><draw:polygon draw:style-name="gr85" draw:text-style-name="P136" svg:width="0.142cm" svg:height="0.129cm" svg:x="11.873cm" svg:y="1.195cm" svg:viewBox="0 0 143 130" draw:points="0,130 143,130 143,0 0,0"><text:p/></draw:polygon><draw:frame draw:style-name="gr211" draw:text-style-name="P115" svg:width="1.708cm" svg:height="0.302cm" svg:x="9.869cm" svg:y="1.15cm"><draw:text-box><text:p text:style-name="P91"><text:span text:style-name="T101">Mycket missnöjd</text:span></text:p></draw:text-box></draw:frame><draw:frame draw:style-name="gr84" draw:text-style-name="P115" svg:width="1.299cm" svg:height="0.302cm" svg:x="12.076cm" svg:y="1.15cm"><draw:text-box><text:p text:style-name="P91"><text:span text:style-name="T102">Vet ej</text:span></text:p></draw:text-box></draw:frame><draw:frame draw:style-name="gr212" draw:text-style-name="P115" svg:width="1.729cm" svg:height="0.302cm" svg:x="0.794cm" svg:y="2.182cm"><draw:text-box><text:p text:style-name="P91"><text:span text:style-name="T97">(Vårt land)</text:span></text:p></draw:text-box></draw:frame><draw:frame draw:style-name="gr213" draw:text-style-name="P115" svg:width="1.821cm" svg:height="0.302cm" svg:x="0.794cm" svg:y="4.75cm"><draw:text-box><text:p text:style-name="P91"><text:span text:style-name="T97">EU-kommissionen</text:span></text:p></draw:text-box></draw:frame><draw:frame draw:style-name="gr214" draw:text-style-name="P128" svg:width="9.626cm" svg:height="0.336cm" svg:x="0.157cm" svg:y="0.213cm"><draw:text-box><text:p text:style-name="P91"><text:span text:style-name="T111">Q4 </text:span><text:span text:style-name="T112">Totalt sett hur nöjd eller missnöjd är du med respekten för rättsstatsprincipen i </text:span></text:p></draw:text-box></draw:frame><draw:frame draw:style-name="gr143" draw:text-style-name="P121" svg:width="0.743cm" svg:height="0.479cm" svg:x="0.157cm" svg:y="1.173cm"><draw:text-box><text:p/></draw:text-box></draw:frame><draw:frame draw:style-name="gr215" draw:text-style-name="P137" svg:width="1.579cm" svg:height="0.302cm" svg:x="5.426cm" svg:y="1.127cm"><draw:text-box><text:p text:style-name="P91"><text:span text:style-name="T120">Ganska nöjd</text:span></text:p></draw:text-box></draw:frame><draw:frame draw:style-name="gr216" draw:text-style-name="P138" svg:width="1.865cm" svg:height="0.302cm" svg:x="7.475cm" svg:y="1.106cm"><draw:text-box><text:p text:style-name="P91"><text:span text:style-name="T121">Ganska missnöjd</text:span></text:p></draw:text-box></draw:frame></draw:g></text:p>
        <text:p text:style-name="P54">Respekten för rättsstatsprincipen är djupt splittrad mellan medlemsstaterna </text:p>
        <text:p text:style-name="P23">EU-medborgarna är starkt splittrade när det gäller hur de uppfattar rättsstatsprincipen i sitt eget land. Mindre medlemsstater utmärker sig med särskilt positiva åsikter: Luxemburg (91 % nöjda totalt sett: 54 % mycket nöjda, 37 % ganska nöjda), Malta (88 %: 46 % mycket nöjda, 42 % ganska nöjda) och Cypern (67 %: 37 % mycket nöjda, 30 % ganska nöjda) uppger alla att de har stort förtroende för sin nationella rättsstat. Danmark (71 % nöjda: 43 % mycket nöjda, 28 % ganska nöjda) och Estland (70 %: 32 % mycket nöjda, 38 % ganska nöjda) visar också en särskilt positiv uppfattning. Dessa fem länder utmärker sig för sin särskilt höga andel medborgare som är ”mycket nöjda” (54 %, 46 %, 37 %, 43 % respektive 32 %), en nivå som inte uppnås någon annanstans i EU, där denna andel inte överstiger 21 % (Österrike, Litauen). </text:p>
        <text:p text:style-name="P23">I andra änden av spektrumet var Bulgarien (29 % nöjda totalt sett: 12 % mycket nöjda, 17 % ganska nöjda, jämfört med 66 % missnöjda), Kroatien (32 % nöjda: 8 % mycket nöjda, 24 % ganska nöjda, jämfört med 63 % missnöjda) och Grekland (35 % nöjda: 13 % mycket nöjda, 22 % ganska nöjda, jämfört med 62 % missnöjda) uppger att de har lägst förtroende för rättsstatsprincipen i sitt eget land. </text:p>
        <text:p text:style-name="P24"/>
        <text:p text:style-name="P23">Totalt sett varierar den totala tillfredsställelsen från 1 % i <text:span text:style-name="T2">Luxemburg</text:span> till 2 % i Bulgarien, vilket visar hur olika rättsstatsprincipen upplevs i olika medlemsstater.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80">Q4 Totalt sett, hur nöjd eller missnöjd är du med respekten för rättsstatsprincipen i...</text:span></text:p></draw:text-box></draw:frame><draw:frame draw:style-name="gr24" draw:text-style-name="P98" svg:width="3.365cm" svg:height="0.622cm" svg:x="14.196cm" svg:y="0.194cm"><draw:text-box><text:p text:style-name="P96"><text:span text:style-name="T81">”</text:span><text:span text:style-name="T81">(VÅRT LAND)”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622cm" svg:x="0.607cm" svg:y="0.778cm"><draw:text-box><text:p text:style-name="P96"><text:span text:style-name="T80">Mycket nöjd</text:span></text:p></draw:text-box></draw:frame><draw:frame draw:style-name="gr23" draw:text-style-name="P97" svg:width="2.724cm" svg:height="0.992cm" svg:x="3.881cm" svg:y="0.75cm"><draw:text-box><text:p text:style-name="P96"><text:span text:style-name="T80">Ganska nöjd</text:span></text:p></draw:text-box></draw:frame><draw:frame draw:style-name="gr24" draw:text-style-name="P97" svg:width="3.225cm" svg:height="0.622cm" svg:x="7.52cm" svg:y="0.803cm"><draw:text-box><text:p text:style-name="P96"><text:span text:style-name="T80">Ganska missnöjd</text:span></text:p></draw:text-box></draw:frame><draw:frame draw:style-name="gr27" draw:text-style-name="P97" svg:width="3.446cm" svg:height="0.638cm" svg:x="11.667cm" svg:y="0.764cm"><draw:text-box><text:p text:style-name="P96"><text:span text:style-name="T80">Mycket missnöjd</text:span></text:p></draw:text-box></draw:frame><draw:frame draw:style-name="gr24" draw:text-style-name="P97" svg:width="2.172cm" svg:height="0.622cm" svg:x="15.48cm" svg:y="0.778cm"><draw:text-box><text:p text:style-name="P96"><text:span text:style-name="T80">Vet ej</text:span></text:p></draw:text-box></draw:frame></draw:g></draw:g></text:p>
        <text:p text:style-name="P56">Tillfredsställelsen med rättsstatsprincipen på nationell nivå och EU-nivå tenderar att konvergera </text:p>
        <text:p text:style-name="P36">Tillfredsställelsen med respekten för rättsstatsprincipen på EU-nivå återspeglar i stort sett den nationella bilden, om än med en märkbar konvergenseffekt. Luxemburg (84 %) och Malta (83 %) är fortfarande de överlägset mest nöjda, följt av Cypern (68 %), Litauen (67 %) och Estland (66 %), medan Kroatien (40 %), Frankrike (39 %), Grekland och Bulgarien (38 % vardera) rapporterar de lägsta nivåerna av tillfredsställelse, där Grekland (24 %) och Bulgarien (21 %) också har den högsta andelen medborgare som är ”mycket missnöjda”.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625cm" svg:x="0.002cm" svg:y="1.425cm"><draw:text-box><text:p text:style-name="P96"><text:span text:style-name="T80">Q4 Totalt sett, hur nöjd eller missnöjd är du med respekten för rättsstatsprincipen i...</text:span></text:p></draw:text-box></draw:frame><draw:frame draw:style-name="gr49" draw:text-style-name="P98" svg:width="3.366cm" svg:height="0.983cm" svg:x="13.697cm" svg:y="1.349cm"><draw:text-box><text:p text:style-name="P96"><text:span text:style-name="T81">2. EU-kommissionen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623cm" svg:x="0.32cm" svg:y="2.037cm"><draw:text-box><text:p text:style-name="P96"><text:span text:style-name="T80">Mycket nöjd</text:span></text:p></draw:text-box></draw:frame><draw:frame draw:style-name="gr209" draw:text-style-name="P97" svg:width="2.726cm" svg:height="0.994cm" svg:x="3.593cm" svg:y="2.01cm"><draw:text-box><text:p text:style-name="P96"><text:span text:style-name="T80">Ganska nöjd</text:span></text:p></draw:text-box></draw:frame><draw:frame draw:style-name="gr49" draw:text-style-name="P97" svg:width="3.225cm" svg:height="0.623cm" svg:x="7.232cm" svg:y="2.063cm"><draw:text-box><text:p text:style-name="P96"><text:span text:style-name="T80">Ganska missnöjd</text:span></text:p></draw:text-box></draw:frame><draw:frame draw:style-name="gr66" draw:text-style-name="P97" svg:width="3.446cm" svg:height="0.639cm" svg:x="11.381cm" svg:y="2.023cm"><draw:text-box><text:p text:style-name="P96"><text:span text:style-name="T80">Mycket missnöjd</text:span></text:p></draw:text-box></draw:frame><draw:frame draw:style-name="gr49" draw:text-style-name="P97" svg:width="2.17cm" svg:height="0.623cm" svg:x="15.194cm" svg:y="2.037cm"><draw:text-box><text:p text:style-name="P96"><text:span text:style-name="T80">Vet ej</text:span></text:p></draw:text-box></draw:frame></draw:g></draw:g>Att jämföra dessa resultat med tillfredsställelse på nationell nivå visar på ett konvergerande mönster: De länder som är mest nöjda med rättsstatsprincipen i sitt eget land tenderar att vara något mindre nöjda med den på EU-nivå (Luxemburg: 91 % nationellt jämfört med 84 % för EU. Malta: 88 % jämfört med 83 %. Danmark: 71 % jämfört med 61 %), medan de länder som är mest kritiska till sin egen nationella rättsstat verkar vara jämförelsevis mer nöjda med EU:s (Bulgarien: 29 % nationellt jämfört med 38 % för EU. Kroatien: 32 % jämfört med 40 %. Grekland: 35 % jämfört med 38 %), vilket tyder på att EU i dessa länder uppfattas som en något mer lugnande referens. </text:p>
        <text:p text:style-name="P36"/>
        <text:p text:style-name="P56">En kontrast till det mönster som observerats när det gäller den upplevda betydelsen av rättsstatsprincipen i deras land </text:p>
        <text:p text:style-name="P23">Tillfredsställelsen med respekten för rättsstatsprincipen varierar också beroende på sociodemografisk profil. Män (54 %) rapporterar något högre tillfredsställelse än kvinnor (jämfört med 49 %). Ålder visar ett icke-linjärt, U-format mönster: Nöjdheten är störst bland 15–24-åringar (56 %), minskar stadigt till sin lägsta nivå bland 40–54-åringar (49 %), för att sedan öka igen bland 55-åringar och äldre (52 %). Detta står i kontrast till det mönster som observerats när det gäller den upplevda betydelsen av rättsstatsprincipen (tredje kvartalet), där äldre svarande var mest benägna att se den som en grundläggande demokratisk princip. Egenföretagare utmärker sig som den mest nöjda yrkesgruppen (58 %), före anställda (50 %), arbetare (52 %) och de som inte arbetar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91">(VÅRT LAND) Totalt Nöjd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6">% efter yrke:</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281cm" svg:height="0.285cm" svg:x="5.565cm" svg:y="0.997cm"><draw:text-box><text:p text:style-name="P91"><text:span text:style-name="T86">% efter ålder:</text:span></text:p></draw:text-box></draw:frame><draw:frame draw:style-name="gr37" draw:text-style-name="P105" svg:width="0.267cm" svg:height="0.285cm" svg:x="7.488cm" svg:y="1.655cm"><draw:text-box><text:p text:style-name="P91"><text:span text:style-name="T86">56</text:span></text:p></draw:text-box></draw:frame><draw:frame draw:style-name="gr39" draw:text-style-name="P105" svg:width="0.269cm" svg:height="0.285cm" svg:x="7.352cm" svg:y="2.334cm"><draw:text-box><text:p text:style-name="P91"><text:span text:style-name="T86">51</text:span></text:p></draw:text-box></draw:frame><draw:frame draw:style-name="gr38" draw:text-style-name="P105" svg:width="0.23cm" svg:height="0.285cm" svg:x="7.299cm" svg:y="2.999cm"><draw:text-box><text:p text:style-name="P91"><text:span text:style-name="T86">4</text:span></text:p></draw:text-box></draw:frame><draw:frame draw:style-name="gr37" draw:text-style-name="P105" svg:width="0.267cm" svg:height="0.285cm" svg:x="7.38cm" svg:y="3.666cm"><draw:text-box><text:p text:style-name="P91"><text:span text:style-name="T86">52</text:span></text:p></draw:text-box></draw:frame><draw:frame draw:style-name="gr40" draw:text-style-name="P105" svg:width="0.611cm" svg:height="0.285cm" svg:x="5.142cm" svg:y="1.641cm"><draw:text-box><text:p text:style-name="P91"><text:span text:style-name="T87">15-24</text:span></text:p></draw:text-box></draw:frame><draw:frame draw:style-name="gr40" draw:text-style-name="P105" svg:width="0.611cm" svg:height="0.285cm" svg:x="5.142cm" svg:y="2.321cm"><draw:text-box><text:p text:style-name="P91"><text:span text:style-name="T87">25-39</text:span></text:p></draw:text-box></draw:frame><draw:frame draw:style-name="gr40" draw:text-style-name="P105" svg:width="0.611cm" svg:height="0.285cm" svg:x="5.142cm" svg:y="2.986cm"><draw:text-box><text:p text:style-name="P91"><text:span text:style-name="T87">40-54</text:span></text:p></draw:text-box></draw:frame><draw:frame draw:style-name="gr203" draw:text-style-name="P105" svg:width="0.322cm" svg:height="0.285cm" svg:x="5.327cm" svg:y="3.653cm"><draw:text-box><text:p text:style-name="P91"><text:span text:style-name="T87">55</text:span></text:p></draw:text-box></draw:frame><draw:frame draw:style-name="gr204" draw:text-style-name="P93" svg:width="9.279cm" svg:height="0.309cm" svg:x="0.002cm" svg:y="0.36cm"><draw:text-box><text:p text:style-name="P91"><text:span text:style-name="T104">Fråga 4 </text:span><text:span text:style-name="T118">Generellt sett, hur nöjd eller missnöjd är du med respekten för rättsstatsprincipen i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6">5</text:span></text:p></draw:text-box></draw:frame><draw:frame draw:style-name="gr37" draw:text-style-name="P105" svg:width="0.267cm" svg:height="0.285cm" svg:x="12.561cm" svg:y="2.334cm"><draw:text-box><text:p text:style-name="P91"><text:span text:style-name="T86">50</text:span></text:p></draw:text-box></draw:frame><draw:frame draw:style-name="gr39" draw:text-style-name="P105" svg:width="0.269cm" svg:height="0.285cm" svg:x="12.609cm" svg:y="2.999cm"><draw:text-box><text:p text:style-name="P91"><text:span text:style-name="T86">52</text:span></text:p></draw:text-box></draw:frame><draw:frame draw:style-name="gr37" draw:text-style-name="P105" svg:width="0.267cm" svg:height="0.285cm" svg:x="12.586cm" svg:y="3.666cm"><draw:text-box><text:p text:style-name="P91"><text:span text:style-name="T86">51</text:span></text:p></draw:text-box></draw:frame><draw:frame draw:style-name="gr43" draw:text-style-name="P105" svg:width="1.421cm" svg:height="0.285cm" svg:x="9.746cm" svg:y="1.641cm"><draw:text-box><text:p text:style-name="P91"><text:span text:style-name="T87">Egenföretagare</text:span></text:p></draw:text-box></draw:frame><draw:frame draw:style-name="gr36" draw:text-style-name="P105" svg:width="0.929cm" svg:height="0.285cm" svg:x="10.158cm" svg:y="2.321cm"><draw:text-box><text:p text:style-name="P91"><text:span text:style-name="T87">Anställd</text:span></text:p></draw:text-box></draw:frame><draw:frame draw:style-name="gr44" draw:text-style-name="P105" svg:width="1.622cm" svg:height="0.285cm" svg:x="9.666cm" svg:y="2.986cm"><draw:text-box><text:p text:style-name="P91"><text:span text:style-name="T87">Manuell arbetare</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248cm" svg:height="0.285cm" svg:x="9.936cm" svg:y="3.653cm"><draw:text-box><text:p text:style-name="P91"><text:span text:style-name="T87">Fungerar inte</text:span></text:p></draw:text-box></draw:frame><draw:frame draw:style-name="gr37" draw:text-style-name="P105" svg:width="0.267cm" svg:height="0.285cm" svg:x="2.877cm" svg:y="1.985cm"><draw:text-box><text:p text:style-name="P91"><text:span text:style-name="T86">54</text:span></text:p></draw:text-box></draw:frame><draw:frame draw:style-name="gr207" draw:text-style-name="P105" svg:width="0.232cm" svg:height="0.285cm" svg:x="2.77cm" svg:y="3.318cm"><draw:text-box><text:p text:style-name="P91"><text:span text:style-name="T86">4</text:span></text:p></draw:text-box></draw:frame><draw:frame draw:style-name="gr182" draw:text-style-name="P105" svg:width="0.645cm" svg:height="0.285cm" svg:x="0.939cm" svg:y="1.972cm"><draw:text-box><text:p text:style-name="P91"><text:span text:style-name="T87">Manlig</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7">Kvinna</text:span></text:p></draw:text-box></draw:frame><draw:frame draw:style-name="gr184" draw:text-style-name="P105" svg:width="1.299cm" svg:height="0.285cm" svg:x="1.044cm" svg:y="0.997cm"><draw:text-box><text:p text:style-name="P91"><text:span text:style-name="T86">% efter kön:</text:span></text:p></draw:text-box></draw:frame></draw:g></text:p>
        <text:h text:style-name="P20" text:outline-level="2"><text:bookmark-start text:name="__RefHeading___Toc4062_3967327191"/>2.3 Skepticism över medborgarnas åtgärder för att påverka EU:s beslutsfattande <text:bookmark-end text:name="__RefHeading___Toc4062_3967327191"/></text:h>
        <text:p text:style-name="P54">Européerna rankar medborgarinitiativ och kollektiva åtgärder som de mest effektiva sätten att påverka EU, utöver att rösta </text:p>
        <text:p text:style-name="P23">Att delta i mer direkta former av medborgarinitiativ, t.ex. ett europeiskt <text:span text:style-name="T18">medborgarinitiativ,</text:span> anses vara den mest<text:span text:style-name="T13"> effektiva</text:span> åtgärden (46 % totalt sett effektiva: 12 % mycket effektiv, 34 % ganska effektiv), följt av deltagande i politiska rörelser, partier eller fackföreningar (42 % totalt effektiv: 11% mycket effektiv, 31% ganska effektiv). Trots detta anser nästan hälften av européerna att dessa två åtgärder inte är ändamålsenliga (42 % respektive 47 %). </text:p>
        <text:p text:style-name="P23"/>
        <text:p text:style-name="P23">Bojkott eller köp av vissa produkter av politiska, etiska eller miljömässiga skäl och deltagande i en demonstration eller annan form av gräsrotsrörelse ses som effektiva av en liknande andel av de svarande (37 % totalt sett effektiva för båda), medan medlemskap i en förening eller en icke-statlig organisation betraktas som den minst effektiva åtgärden (35 % totalt effektiva: 9% mycket effektiv, 26% ganska effektiv) och den som oftast ses som inte effektiv alls (53% totalt inte effektiv, inklusive 19% "inte alls effektiv"). </text:p>
        <text:p text:style-name="P23">På det hela taget uppfattas mer kollektiva former av engagemang, medborgarinitiativ, politiska rörelser, partier och fackföreningar som mer effektiva än enskilda eller konsumentbaserade åtgärder, såsom bojkott eller föreningsdeltagande.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6">12</text:span></text:p></draw:text-box></draw:frame><draw:frame draw:style-name="gr177" draw:text-style-name="P129" svg:width="0.267cm" svg:height="0.304cm" svg:x="1.213cm" svg:y="2.981cm"><draw:text-box><text:p text:style-name="P91"><text:span text:style-name="T114">11</text:span></text:p></draw:text-box></draw:frame><draw:frame draw:style-name="gr74" draw:text-style-name="P115" svg:width="0.267cm" svg:height="0.302cm" svg:x="1.213cm" svg:y="4.094cm"><draw:text-box><text:p text:style-name="P91"><text:span text:style-name="T96">11</text:span></text:p></draw:text-box></draw:frame><draw:frame draw:style-name="gr72" draw:text-style-name="P115" svg:width="0.269cm" svg:height="0.302cm" svg:x="1.141cm" svg:y="5.192cm"><draw:text-box><text:p text:style-name="P91"><text:span text:style-name="T96">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6">34</text:span></text:p></draw:text-box></draw:frame><draw:frame draw:style-name="gr177" draw:text-style-name="P129" svg:width="0.267cm" svg:height="0.304cm" svg:x="4.228cm" svg:y="2.981cm"><draw:text-box><text:p text:style-name="P91"><text:span text:style-name="T114">31</text:span></text:p></draw:text-box></draw:frame><draw:frame draw:style-name="gr74" draw:text-style-name="P115" svg:width="0.267cm" svg:height="0.302cm" svg:x="3.87cm" svg:y="4.094cm"><draw:text-box><text:p text:style-name="P91"><text:span text:style-name="T96">26</text:span></text:p></draw:text-box></draw:frame><draw:frame draw:style-name="gr72" draw:text-style-name="P115" svg:width="0.269cm" svg:height="0.302cm" svg:x="3.799cm" svg:y="5.192cm"><draw:text-box><text:p text:style-name="P91"><text:span text:style-name="T96">27</text:span></text:p></draw:text-box></draw:frame><draw:frame draw:style-name="gr72" draw:text-style-name="P115" svg:width="0.269cm" svg:height="0.302cm" svg:x="3.582cm" svg:y="6.287cm"><draw:text-box><text:p text:style-name="P91"><text:span text:style-name="T96">26</text:span></text:p></draw:text-box></draw:frame><draw:frame draw:style-name="gr74" draw:text-style-name="P115" svg:width="0.267cm" svg:height="0.302cm" svg:x="8.968cm" svg:y="1.888cm"><draw:text-box><text:p text:style-name="P91"><text:span text:style-name="T96">27</text:span></text:p></draw:text-box></draw:frame><draw:frame draw:style-name="gr177" draw:text-style-name="P129" svg:width="0.267cm" svg:height="0.304cm" svg:x="8.609cm" svg:y="2.981cm"><draw:text-box><text:p text:style-name="P91"><text:span text:style-name="T114">30</text:span></text:p></draw:text-box></draw:frame><draw:frame draw:style-name="gr74" draw:text-style-name="P115" svg:width="0.267cm" svg:height="0.302cm" svg:x="8.034cm" svg:y="4.094cm"><draw:text-box><text:p text:style-name="P91"><text:span text:style-name="T96">32</text:span></text:p></draw:text-box></draw:frame><draw:frame draw:style-name="gr74" draw:text-style-name="P115" svg:width="0.267cm" svg:height="0.302cm" svg:x="8.107cm" svg:y="5.192cm"><draw:text-box><text:p text:style-name="P91"><text:span text:style-name="T96">33</text:span></text:p></draw:text-box></draw:frame><draw:frame draw:style-name="gr74" draw:text-style-name="P115" svg:width="0.267cm" svg:height="0.302cm" svg:x="7.892cm" svg:y="6.287cm"><draw:text-box><text:p text:style-name="P91"><text:span text:style-name="T96">34</text:span></text:p></draw:text-box></draw:frame><draw:frame draw:style-name="gr74" draw:text-style-name="P115" svg:width="0.267cm" svg:height="0.302cm" svg:x="11.984cm" svg:y="1.888cm"><draw:text-box><text:p text:style-name="P91"><text:span text:style-name="T96">15</text:span></text:p></draw:text-box></draw:frame><draw:frame draw:style-name="gr177" draw:text-style-name="P129" svg:width="0.267cm" svg:height="0.304cm" svg:x="11.984cm" svg:y="2.981cm"><draw:text-box><text:p text:style-name="P91"><text:span text:style-name="T114">17</text:span></text:p></draw:text-box></draw:frame><draw:frame draw:style-name="gr72" draw:text-style-name="P115" svg:width="0.269cm" svg:height="0.302cm" svg:x="11.767cm" svg:y="4.094cm"><draw:text-box><text:p text:style-name="P91"><text:span text:style-name="T96">20</text:span></text:p></draw:text-box></draw:frame><draw:frame draw:style-name="gr74" draw:text-style-name="P115" svg:width="0.267cm" svg:height="0.302cm" svg:x="11.911cm" svg:y="5.192cm"><draw:text-box><text:p text:style-name="P91"><text:span text:style-name="T96">20</text:span></text:p></draw:text-box></draw:frame><draw:frame draw:style-name="gr140" draw:text-style-name="P115" svg:width="0.244cm" svg:height="0.302cm" svg:x="11.696cm" svg:y="6.287cm"><draw:text-box><text:p text:style-name="P91"><text:span text:style-name="T96">1</text:span></text:p></draw:text-box></draw:frame><draw:frame draw:style-name="gr74" draw:text-style-name="P115" svg:width="0.267cm" svg:height="0.302cm" svg:x="13.91cm" svg:y="1.888cm"><draw:text-box><text:p text:style-name="P91"><text:span text:style-name="T96">12</text:span></text:p></draw:text-box></draw:frame><draw:frame draw:style-name="gr177" draw:text-style-name="P129" svg:width="0.267cm" svg:height="0.304cm" svg:x="13.982cm" svg:y="3.006cm"><draw:text-box><text:p text:style-name="P91"><text:span text:style-name="T114">11</text:span></text:p></draw:text-box></draw:frame><draw:frame draw:style-name="gr74" draw:text-style-name="P115" svg:width="0.267cm" svg:height="0.302cm" svg:x="13.995cm" svg:y="4.094cm"><draw:text-box><text:p text:style-name="P91"><text:span text:style-name="T96">11</text:span></text:p></draw:text-box></draw:frame><draw:frame draw:style-name="gr74" draw:text-style-name="P115" svg:width="0.267cm" svg:height="0.302cm" svg:x="14.067cm" svg:y="5.192cm"><draw:text-box><text:p text:style-name="P91"><text:span text:style-name="T96">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6">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56cm" svg:height="0.302cm" svg:x="3.212cm" svg:y="1.018cm"><draw:text-box><text:p text:style-name="P91"><text:span text:style-name="T100">Mycket effektiv</text:span></text:p></draw:text-box></draw:frame><draw:polygon draw:style-name="gr83" draw:text-style-name="P109" svg:width="0.13cm" svg:height="0.128cm" svg:x="9.352cm" svg:y="0.994cm" svg:viewBox="0 0 131 129" draw:points="0,129 131,129 131,0 0,0"><text:p/></draw:polygon><draw:frame draw:style-name="gr192" draw:text-style-name="P115" svg:width="2.075cm" svg:height="0.302cm" svg:x="7.195cm" svg:y="0.944cm"><draw:text-box><text:p text:style-name="P91"><text:span text:style-name="T119">Inte särskilt effektivt</text:span></text:p></draw:text-box></draw:frame><draw:polygon draw:style-name="gr85" draw:text-style-name="P110" svg:width="0.129cm" svg:height="0.128cm" svg:x="11.752cm" svg:y="0.994cm" svg:viewBox="0 0 130 129" draw:points="0,129 130,129 130,0 0,0"><text:p/></draw:polygon><draw:frame draw:style-name="gr193" draw:text-style-name="P115" svg:width="1.86cm" svg:height="0.302cm" svg:x="9.544cm" svg:y="0.944cm"><draw:text-box><text:p text:style-name="P91"><text:span text:style-name="T101">Inte alls effektivt</text:span></text:p></draw:text-box></draw:frame><draw:frame draw:style-name="gr145" draw:text-style-name="P115" svg:width="1.297cm" svg:height="0.302cm" svg:x="11.949cm" svg:y="0.944cm"><draw:text-box><text:p text:style-name="P91"><text:span text:style-name="T102">Vet ej</text:span></text:p></draw:text-box></draw:frame><draw:frame draw:style-name="gr194" draw:text-style-name="P115" svg:width="5.303cm" svg:height="0.302cm" svg:x="0.616cm" svg:y="2.57cm"><draw:text-box><text:p text:style-name="P91"><text:span text:style-name="T97">Delta i politiska rörelser, partier eller fackföreningar</text:span></text:p></draw:text-box></draw:frame><draw:frame draw:style-name="gr195" draw:text-style-name="P115" svg:width="9.231cm" svg:height="0.302cm" svg:x="0.608cm" svg:y="1.45cm"><draw:text-box><text:p text:style-name="P91"><text:span text:style-name="T97">Delta i mer direkta former av medborgardeltagande, t.ex. ett europeiskt medborgarinitiativ</text:span></text:p></draw:text-box></draw:frame><draw:frame draw:style-name="gr196" draw:text-style-name="P115" svg:width="7.822cm" svg:height="0.302cm" svg:x="0.647cm" svg:y="3.655cm"><draw:text-box><text:p text:style-name="P91"><text:span text:style-name="T97">Bojkotta eller köpa vissa produkter av politiska, etiska eller miljömässiga skäl</text:span></text:p></draw:text-box></draw:frame><draw:frame draw:style-name="gr197" draw:text-style-name="P129" svg:width="7.256cm" svg:height="0.304cm" svg:x="0.653cm" svg:y="4.749cm"><draw:text-box><text:p text:style-name="P91"><text:span text:style-name="T117">Delta i en demonstration eller annan form av gräsrotsrörelse</text:span></text:p></draw:text-box></draw:frame><draw:frame draw:style-name="gr198" draw:text-style-name="P115" svg:width="6.822cm" svg:height="0.302cm" svg:x="0.67cm" svg:y="5.874cm"><draw:text-box><text:p text:style-name="P91"><text:span text:style-name="T97">Vara medlem i en förening eller en icke-statlig organisation</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11">Fråga 5 </text:span><text:span text:style-name="T112">För var och en av följande åtgärder, berätta för mig om du anser att det är effektivt eller inte när det gäller att påverka det politiska beslutsfattandet på EU-nivå efter valet </text:span></text:p></draw:text-box></draw:frame><draw:frame draw:style-name="gr200" draw:text-style-name="P115" svg:width="1.909cm" svg:height="0.302cm" svg:x="5.098cm" svg:y="0.902cm"><draw:text-box><text:p text:style-name="P91"><text:span text:style-name="T100">Ganska effektiv</text:span></text:p></draw:text-box></draw:frame></draw:g></text:p>
        <text:p text:style-name="P54">Förtroendet för medborgarnas agerande varierar kraftigt mellan medlemsstaterna </text:p>
        <text:p text:style-name="P23">Om man tittar på resultaten på landsnivå utmärker sig Malta, Luxemburg och Cypern konsekvent som de medlemsstater som är mest övertygade om att medborgaråtgärderna är effektiva, för alla de fem former av engagemang som testats, ofta med bred marginal jämfört med genomsnittet för EU-27. Exempelvis anser 84 % av de maltesiska och 81 % av de luxemburgska uppgiftslämnarna att det är ändamålsenligt att vara medlem i en förening eller en icke-statlig organisation, jämfört med bara 35 % på EU-nivå. Detta återspeglar det mönster som observerats för tillfredsställelse med rättsstatsprincipen, där samma tre länder också rankades högst, vilket pekar på ett bredare klimat av institutionellt och medborgerligt förtroende i dessa medlemsstater. I andra änden av spektrumet ligger Frankrike på eller nära botten för de flesta former av engagemang som testas, inklusive politiska rörelser, partier eller fackföreningar (32 %, den lägsta andelen i EU) och deltagande i demonstrationer eller gräsrotsrörelser (29 %, näst lägsta andelen). </text:p>
        <text:p text:style-name="P23"/>
        <text:p text:style-name="P54">Yngre människor är mer angelägna om att tro att deltagande i mer direkta former av medborgardeltagande, t.ex. ett europeiskt medborgarinitiativ, är effektivt när det gäller att påverka EU i det politiska beslutsfattandet. </text:p>
        <text:p text:style-name="P23">Kön verkar inte påverka uppfattningarna: Det är lika sannolikt att män och kvinnor anser att direkta former av medborgardeltagande, såsom ett europeiskt medborgarinitiativ, är effektiva när det gäller att påverka EU:s beslutsfattande (46 % vardera). </text:p>
        <text:p text:style-name="P23">Ålder visar ett mindre linjärt mönster: Det är mest sannolikt att 15–24-åringar anser att denna form av deltagande är effektiv (53 %), jämfört med 45 % bland 25–39-åringar, 43 % bland 40–54-åringar och 46 % bland 55-åringar och äldre, vilket innebär att den yngsta åldersgruppen sticker ut, medan de övriga tre åldersgrupperna ligger relativt nära varandra. </text:p>
        <text:p text:style-name="P23">Yrket avslöjar en större klyfta: Egenföretagare är mest benägna att se medborgardeltagande som effektivt (52 %), före anställda och de som inte arbetar (46 % vardera), medan manuella arbetstagare är minst övertygade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281cm" svg:height="0.285cm" svg:x="6.103cm" svg:y="1.962cm"><draw:text-box><text:p text:style-name="P91"><text:span text:style-name="T86">% efter ålder:</text:span></text:p></draw:text-box></draw:frame><draw:frame draw:style-name="gr37" draw:text-style-name="P105" svg:width="0.267cm" svg:height="0.285cm" svg:x="8.075cm" svg:y="2.918cm"><draw:text-box><text:p text:style-name="P91"><text:span text:style-name="T86">53</text:span></text:p></draw:text-box></draw:frame><draw:frame draw:style-name="gr39" draw:text-style-name="P105" svg:width="0.269cm" svg:height="0.285cm" svg:x="7.862cm" svg:y="3.606cm"><draw:text-box><text:p text:style-name="P91"><text:span text:style-name="T86">45</text:span></text:p></draw:text-box></draw:frame><draw:frame draw:style-name="gr37" draw:text-style-name="P105" svg:width="0.267cm" svg:height="0.285cm" svg:x="7.805cm" svg:y="4.28cm"><draw:text-box><text:p text:style-name="P91"><text:span text:style-name="T86">43</text:span></text:p></draw:text-box></draw:frame><draw:frame draw:style-name="gr39" draw:text-style-name="P105" svg:width="0.269cm" svg:height="0.285cm" svg:x="7.886cm" svg:y="4.957cm"><draw:text-box><text:p text:style-name="P91"><text:span text:style-name="T86">46</text:span></text:p></draw:text-box></draw:frame><draw:frame draw:style-name="gr180" draw:text-style-name="P105" svg:width="0.613cm" svg:height="0.285cm" svg:x="5.81cm" svg:y="2.906cm"><draw:text-box><text:p text:style-name="P91"><text:span text:style-name="T87">15-24</text:span></text:p></draw:text-box></draw:frame><draw:frame draw:style-name="gr180" draw:text-style-name="P105" svg:width="0.613cm" svg:height="0.285cm" svg:x="5.81cm" svg:y="3.595cm"><draw:text-box><text:p text:style-name="P91"><text:span text:style-name="T87">25-39</text:span></text:p></draw:text-box></draw:frame><draw:frame draw:style-name="gr180" draw:text-style-name="P105" svg:width="0.613cm" svg:height="0.285cm" svg:x="5.81cm" svg:y="4.269cm"><draw:text-box><text:p text:style-name="P91"><text:span text:style-name="T87">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7">55</text:span></text:p></draw:text-box></draw:frame><draw:frame draw:style-name="gr181" draw:text-style-name="P105" svg:width="0.271cm" svg:height="0.285cm" svg:x="3.373cm" svg:y="3.255cm"><draw:text-box><text:p text:style-name="P91"><text:span text:style-name="T86">46</text:span></text:p></draw:text-box></draw:frame><draw:frame draw:style-name="gr181" draw:text-style-name="P105" svg:width="0.271cm" svg:height="0.285cm" svg:x="3.373cm" svg:y="4.606cm"><draw:text-box><text:p text:style-name="P91"><text:span text:style-name="T86">46</text:span></text:p></draw:text-box></draw:frame><draw:frame draw:style-name="gr182" draw:text-style-name="P105" svg:width="0.645cm" svg:height="0.285cm" svg:x="1.607cm" svg:y="3.242cm"><draw:text-box><text:p text:style-name="P91"><text:span text:style-name="T87">Manlig</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7">Kvinna</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6">% efter kön:</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6">% efter yrke:</text:span></text:p></draw:text-box></draw:frame><draw:frame draw:style-name="gr39" draw:text-style-name="P105" svg:width="0.269cm" svg:height="0.285cm" svg:x="13.279cm" svg:y="2.918cm"><draw:text-box><text:p text:style-name="P91"><text:span text:style-name="T86">52</text:span></text:p></draw:text-box></draw:frame><draw:frame draw:style-name="gr181" draw:text-style-name="P105" svg:width="0.271cm" svg:height="0.285cm" svg:x="13.132cm" svg:y="3.606cm"><draw:text-box><text:p text:style-name="P91"><text:span text:style-name="T86">46</text:span></text:p></draw:text-box></draw:frame><draw:frame draw:style-name="gr39" draw:text-style-name="P105" svg:width="0.269cm" svg:height="0.285cm" svg:x="12.989cm" svg:y="4.28cm"><draw:text-box><text:p text:style-name="P91"><text:span text:style-name="T86">40</text:span></text:p></draw:text-box></draw:frame><draw:frame draw:style-name="gr181" draw:text-style-name="P105" svg:width="0.271cm" svg:height="0.285cm" svg:x="13.132cm" svg:y="4.957cm"><draw:text-box><text:p text:style-name="P91"><text:span text:style-name="T86">46</text:span></text:p></draw:text-box></draw:frame><draw:frame draw:style-name="gr43" draw:text-style-name="P105" svg:width="1.421cm" svg:height="0.285cm" svg:x="10.359cm" svg:y="2.888cm"><draw:text-box><text:p text:style-name="P91"><text:span text:style-name="T87">Egenföretagare</text:span></text:p></draw:text-box></draw:frame><draw:frame draw:style-name="gr179" draw:text-style-name="P105" svg:width="0.93cm" svg:height="0.285cm" svg:x="10.827cm" svg:y="3.595cm"><draw:text-box><text:p text:style-name="P91"><text:span text:style-name="T87">Anställd</text:span></text:p></draw:text-box></draw:frame><draw:frame draw:style-name="gr44" draw:text-style-name="P105" svg:width="1.622cm" svg:height="0.285cm" svg:x="10.336cm" svg:y="4.269cm"><draw:text-box><text:p text:style-name="P91"><text:span text:style-name="T87">Manuell arbetare</text:span></text:p></draw:text-box></draw:frame><draw:frame draw:style-name="gr186" draw:text-style-name="P105" svg:width="1.248cm" svg:height="0.285cm" svg:x="10.605cm" svg:y="4.945cm"><draw:text-box><text:p text:style-name="P91"><text:span text:style-name="T87">Fungerar inte</text:span></text:p></draw:text-box></draw:frame><draw:frame draw:style-name="gr187" draw:text-style-name="P113" svg:width="15.087cm" svg:height="1.047cm" svg:x="0.018cm" svg:y="0.355cm"><draw:text-box><text:p text:style-name="P91"><text:span text:style-name="T104">Fråga 5 </text:span><text:span text:style-name="T118">För var och en av följande åtgärder, berätta för mig om du anser att det är effektivt eller inte när det gäller att påverka det politiska beslutsfattandet på EU-nivå efter valet</text:span> </text:p></draw:text-box></draw:frame><draw:frame draw:style-name="gr188" draw:text-style-name="P113" svg:width="12.644cm" svg:height="0.763cm" svg:x="0.513cm" svg:y="1.085cm"><draw:text-box><text:p text:style-name="P91"><text:span text:style-name="T91">Delta i mer direkta former av medborgardeltagande, t.ex. ett europeiskt</text:span> <text:span text:style-name="T103">medborgarinitiativ. </text:span></text:p></draw:text-box></draw:frame></draw:g></text:p>
        <text:p text:style-name="P23"/>
        <text:p text:style-name="P24"/>
      </text:section>
      <text:h text:style-name="P18" text:outline-level="1"><text:bookmark-start text:name="__RefHeading___Toc4064_3967327191"/>3. Energikrisen <text:bookmark-end text:name="__RefHeading___Toc4064_3967327191"/></text:h>
      <text:h text:style-name="P19" text:outline-level="2"><text:bookmark-start text:name="__RefHeading___Toc4066_3967327191"/>3.1 Förnybar energi, den ledande åtgärden för att överge fossila bränslen <text:bookmark-end text:name="__RefHeading___Toc4066_3967327191"/></text:h>
      <text:section text:style-name="Sect2" text:name="Section3">
        <text:p text:style-name="P54">Att utveckla förnybar energi framstår som den ledande åtgärden för att överge fossila bränslen, som nämns av mer än en av två européer. </text:p>
        <text:p text:style-name="P23">Det som kommer först när européerna tänker på vad som kan hjälpa EU att övergå från fossila bränslen är att utveckla mer kapacitet för förnybar energi, till exempel genom nya vindkraftparker och solparker (35 %). Det är också det mest citerade elementet totalt (56%), vilket bekräftar förnybara energikällor som den tydliga ledande hävstången i människors sinnen. </text:p>
        <text:p text:style-name="P23">Att minska energianvändningen genom energieffektivitetsåtgärder (40 % totalt) och investera i kärntekniska lösningar (32 %) är de näst mest citerade alternativen, som var och en ses av omkring en tredjedel till två av fem européer som en del av svaret. Nästan tre av tio svarande nämner också främjande av lokala åtgärder såsom energisamhällen (29 %), vilket tyder på en verklig aptit för mer decentraliserade, samhällsdrivna strategier tillsammans med storskaliga lösningar. Större elektrifiering nämns däremot mycket mindre ofta (16 %), vilket tyder på att det ses som en mindre omedelbar eller mindre välförstådd hävstång för att flytta bort från fossila bränslen. </text:p>
        <text:p text:style-name="P23"/>
        <text:p text:style-name="P54">Förnybar energi dominerar särskilt i södra och östra Medelhavsområdet </text:p>
        <text:p text:style-name="P23"><draw:g text:anchor-type="paragraph" draw:z-index="13" draw:name="Objet de groupe 14" draw:style-name="gr2"><draw:frame draw:style-name="gr166" draw:text-style-name="P128" svg:width="8.189cm" svg:height="0.489cm" svg:x="0.646cm" svg:y="0.203cm"><draw:text-box><text:p text:style-name="P91"><text:span text:style-name="T111">Q9</text:span> <text:span text:style-name="T112">Vad anser du kan hjälpa EU att övergå från fossila bränslen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6">35</text:span></text:p></draw:text-box></draw:frame><draw:frame draw:style-name="gr72" draw:text-style-name="P115" svg:width="0.269cm" svg:height="0.302cm" svg:x="3.39cm" svg:y="2.006cm"><draw:text-box><text:p text:style-name="P91"><text:span text:style-name="T96">17</text:span></text:p></draw:text-box></draw:frame><draw:frame draw:style-name="gr167" draw:text-style-name="P129" svg:width="0.269cm" svg:height="0.304cm" svg:x="3.637cm" svg:y="2.748cm"><draw:text-box><text:p text:style-name="P91"><text:span text:style-name="T114">20</text:span></text:p></draw:text-box></draw:frame><draw:frame draw:style-name="gr72" draw:text-style-name="P115" svg:width="0.269cm" svg:height="0.302cm" svg:x="2.981cm" svg:y="3.496cm"><draw:text-box><text:p text:style-name="P91"><text:span text:style-name="T96">12</text:span></text:p></draw:text-box></draw:frame><draw:frame draw:style-name="gr140" draw:text-style-name="P115" svg:width="0.244cm" svg:height="0.302cm" svg:x="2.614cm" svg:y="4.242cm"><draw:text-box><text:p text:style-name="P91"><text:span text:style-name="T96">6</text:span></text:p></draw:text-box></draw:frame><draw:frame draw:style-name="gr118" draw:text-style-name="P115" svg:width="0.242cm" svg:height="0.302cm" svg:x="2.588cm" svg:y="5.015cm"><draw:text-box><text:p text:style-name="P91"><text:span text:style-name="T115">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579cm" svg:height="0.336cm" svg:x="3.586cm" svg:y="0.686cm"><draw:text-box><text:p text:style-name="P91"><text:span text:style-name="T116">För det första </text:span></text:p></draw:text-box></draw:frame><draw:frame draw:style-name="gr170" draw:text-style-name="P115" svg:width="6.354cm" svg:height="0.302cm" svg:x="5.722cm" svg:y="2.03cm"><draw:text-box><text:p text:style-name="P91"><text:span text:style-name="T97">Minska energianvändningen genom energieffektivitetsåtgärder</text:span></text:p></draw:text-box></draw:frame><draw:frame draw:style-name="gr171" draw:text-style-name="P129" svg:width="3.837cm" svg:height="0.304cm" svg:x="6.999cm" svg:y="2.748cm"><draw:text-box><text:p text:style-name="P91"><text:span text:style-name="T117">Investeringar i kärnkraftslösningar</text:span></text:p></draw:text-box></draw:frame><draw:frame draw:style-name="gr172" draw:text-style-name="P115" svg:width="4.943cm" svg:height="0.302cm" svg:x="6.04cm" svg:y="3.574cm"><draw:text-box><text:p text:style-name="P91"><text:span text:style-name="T97">Främja lokala åtgärder som energigemenskaper</text:span></text:p></draw:text-box></draw:frame><draw:frame draw:style-name="gr173" draw:text-style-name="P129" svg:width="3.305cm" svg:height="0.304cm" svg:x="7.356cm" svg:y="4.382cm"><draw:text-box><text:p text:style-name="P91"><text:span text:style-name="T117">Ökad elektrifiering</text:span></text:p></draw:text-box></draw:frame><draw:frame draw:style-name="gr174" draw:text-style-name="P115" svg:width="0.648cm" svg:height="0.302cm" svg:x="8.162cm" svg:y="5.105cm"><draw:text-box><text:p text:style-name="P91"><text:span text:style-name="T97">Övrigt</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7">Vet ej</text:span></text:p></draw:text-box></draw:frame><draw:frame draw:style-name="gr74" draw:text-style-name="P115" svg:width="0.267cm" svg:height="0.302cm" svg:x="15.288cm" svg:y="1.26cm"><draw:text-box><text:p text:style-name="P91"><text:span text:style-name="T96">56</text:span></text:p></draw:text-box></draw:frame><draw:frame draw:style-name="gr74" draw:text-style-name="P115" svg:width="0.267cm" svg:height="0.302cm" svg:x="14.21cm" svg:y="2.006cm"><draw:text-box><text:p text:style-name="P91"><text:span text:style-name="T96">40</text:span></text:p></draw:text-box></draw:frame><draw:frame draw:style-name="gr177" draw:text-style-name="P129" svg:width="0.267cm" svg:height="0.304cm" svg:x="13.67cm" svg:y="2.748cm"><draw:text-box><text:p text:style-name="P91"><text:span text:style-name="T114">32</text:span></text:p></draw:text-box></draw:frame><draw:frame draw:style-name="gr118" draw:text-style-name="P115" svg:width="0.242cm" svg:height="0.302cm" svg:x="13.467cm" svg:y="3.496cm"><draw:text-box><text:p text:style-name="P91"><text:span text:style-name="T96">2</text:span></text:p></draw:text-box></draw:frame><draw:frame draw:style-name="gr74" draw:text-style-name="P115" svg:width="0.267cm" svg:height="0.302cm" svg:x="12.591cm" svg:y="4.242cm"><draw:text-box><text:p text:style-name="P91"><text:span text:style-name="T96">16</text:span></text:p></draw:text-box></draw:frame><draw:frame draw:style-name="gr140" draw:text-style-name="P115" svg:width="0.244cm" svg:height="0.302cm" svg:x="11.908cm" svg:y="5.003cm"><draw:text-box><text:p text:style-name="P91"><text:span text:style-name="T96">3</text:span></text:p></draw:text-box></draw:frame><draw:frame draw:style-name="gr75" draw:text-style-name="P115" svg:width="0.242cm" svg:height="0.479cm" svg:x="12.175cm" svg:y="5.747cm"><draw:text-box><text:p/></draw:text-box></draw:frame><draw:frame draw:style-name="gr178" draw:text-style-name="P113" svg:width="5.906cm" svg:height="0.853cm" svg:x="5.609cm" svg:y="1.157cm"><draw:text-box><text:p text:style-name="P91"><text:span text:style-name="T97">Utveckling av mer förnybar energikapacitet genom t.ex. nya vindkraftparker och solparker </text:span></text:p></draw:text-box></draw:frame></draw:g>Om man tittar på resultaten på landsnivå<text:span text:style-name="T3"> återspeglar</text:span> drivkrafterna bakom omställningen till fossila bränslen varje lands eget energilandskap. Stödet för kärntekniska lösningar som första åtgärd är högst i Polen (30 %, jämfört med 20 % för EU-27), Bulgarien och Sverige (25 % vardera) och Slovakien (24 %), länder som redan driver eller aktivt utvecklar kärnteknisk kapacitet, medan det är lägst i Cypern och Malta (10 %) samt Ungern och Irland (11 %), varav inget har ett kärntekniskt program. Frankrike utmärker sig som ett undantag: Trots sitt långvariga beroende av kärnkraft nämner 20 % av de franska uppgiftslämnarna kärnkraft först (samma som genomsnittet i EU-27) och leder i stället EU när det gäller energieffektivitetsåtgärder (22 %, vid sidan av Luxemburg med 23 %) snarare än förnybar energi, som de nämner mindre än de flesta andra länder (30 %). Kapaciteten för förnybar energi dominerar däremot i södra och sydöstra Europa, och Kroatien, Malta, Cypern, Ungern och Spanien citerar den för det första med 44–46 %, vilket är långt över genomsnittet för EU-27 på 35 %, vilket sannolikt återspeglar en starkare upplevd solenergipotential. Lokala, lokalt baserade åtgärder vinner också betydande mark mellan det första och andra omnämnandet nästan överallt (från 12 % till 22 % på EU27-nivå), framför allt i Malta (13 % till 29 %) och Cypern (14 % till 28 %), vilket pekar på att dessa lösningar ses som ett värdefullt komplement <text:soft-page-break/>snarare än en toppprioritering. Slutligen är ”vet inte”-svaren vanligare i de nordiska och baltiska länderna, Finland och Sverige (12 %), Bulgarien, Tjeckien och Danmark (alla 10 %), jämfört med Malta (1 %), Luxemburg (2 %) eller Spanien och Irland (båda 5 %). </text:p>
        <text:p text:style-name="P23"/>
        <text:p text:style-name="P54">Genus och utbildning formar attityder till kärnenergi mer än till förnybar energi </text:p>
        <text:p text:style-name="P23">Det finns också en tydlig klyfta mellan könen när det gäller kärnenergi, som citeras av 35 % av männen totalt jämfört med 29 % av kvinnorna, medan synen på förnybar energi i stort sett är likartad mellan könen. </text:p>
        <text:p text:style-name="P23">Utbildningsnivåerna formar attityderna till kärnkraft mer än till förnybara energikällor: Stödet för kärntekniska lösningar ökar från 24 % bland dem med lägst utbildningsnivå till 36 % bland de mest högutbildade, en skillnad på 12 procentenheter, medan förnybara energikällor endast varierar något (52 % till 59 %). Svarande med lägre utbildningsnivå är också betydligt mer benägna att svara ”vet inte” (11 %, jämfört med 5 % bland högutbildade). </text:p>
        <text:p text:style-name="P23"/>
        <text:h text:style-name="P20" text:outline-level="2"><text:bookmark-start text:name="__RefHeading___Toc4068_3967327191"/>3.2 Stigande energipriser: Minska konsumtionen snarare än strukturomvandlingen <text:bookmark-end text:name="__RefHeading___Toc4068_3967327191"/></text:h>
        <text:p text:style-name="P54">Inför stigande energipriser minskar européerna främst sin förbrukning i stället för att investera i strukturella lösningar </text:p>
        <text:p text:style-name="P23">31% av européerna säger att de minskade sin totala elförbrukning som svar på de stigande energipriserna efter början av kriget i Iran. Den näst vanligaste åtgärden är att övervaka deras energiförbrukning närmare (27 %), följt av att minska användningen av värme eller kyla (26 %). Att anpassa energianvändningen för att dra nytta av lägre priser eller lågtrafiktimmar (20 %) och förändrade transportvanor (19 %) är också en av de mest rapporterade åtgärderna, vilket visar att européerna anpassar sitt beteende på flera områden utöver bara uppvärmning och el.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100">31</text:span></text:p></draw:text-box></draw:frame><draw:frame draw:style-name="gr119" draw:text-style-name="P120" svg:width="0.267cm" svg:height="0.294cm" svg:x="14.386cm" svg:y="6.917cm"><draw:text-box><text:p text:style-name="P91"><text:span text:style-name="T107">27</text:span></text:p></draw:text-box></draw:frame><draw:frame draw:style-name="gr122" draw:text-style-name="P120" svg:width="0.269cm" svg:height="0.294cm" svg:x="14.162cm" svg:y="7.356cm"><draw:text-box><text:p text:style-name="P91"><text:span text:style-name="T107">26</text:span></text:p></draw:text-box></draw:frame><draw:frame draw:style-name="gr122" draw:text-style-name="P120" svg:width="0.269cm" svg:height="0.294cm" svg:x="12.818cm" svg:y="7.795cm"><draw:text-box><text:p text:style-name="P91"><text:span text:style-name="T107">20</text:span></text:p></draw:text-box></draw:frame><draw:frame draw:style-name="gr121" draw:text-style-name="P120" svg:width="0.239cm" svg:height="0.294cm" svg:x="12.592cm" svg:y="8.248cm"><draw:text-box><text:p text:style-name="P91"><text:span text:style-name="T107">1</text:span></text:p></draw:text-box></draw:frame><draw:frame draw:style-name="gr122" draw:text-style-name="P120" svg:width="0.269cm" svg:height="0.294cm" svg:x="11.92cm" svg:y="8.687cm"><draw:text-box><text:p text:style-name="P91"><text:span text:style-name="T107">16</text:span></text:p></draw:text-box></draw:frame><draw:frame draw:style-name="gr122" draw:text-style-name="P120" svg:width="0.269cm" svg:height="0.294cm" svg:x="11.471cm" svg:y="9.128cm"><draw:text-box><text:p text:style-name="P91"><text:span text:style-name="T107">14</text:span></text:p></draw:text-box></draw:frame><draw:frame draw:style-name="gr122" draw:text-style-name="P120" svg:width="0.269cm" svg:height="0.294cm" svg:x="11.471cm" svg:y="9.569cm"><draw:text-box><text:p text:style-name="P91"><text:span text:style-name="T107">14</text:span></text:p></draw:text-box></draw:frame><draw:frame draw:style-name="gr119" draw:text-style-name="P120" svg:width="0.267cm" svg:height="0.294cm" svg:x="11.248cm" svg:y="10.009cm"><draw:text-box><text:p text:style-name="P91"><text:span text:style-name="T107">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100">5</text:span></text:p></draw:text-box></draw:frame><draw:frame draw:style-name="gr121" draw:text-style-name="P120" svg:width="0.239cm" svg:height="0.294cm" svg:x="8.558cm" svg:y="11.342cm"><draw:text-box><text:p text:style-name="P91"><text:span text:style-name="T107">1</text:span></text:p></draw:text-box></draw:frame><draw:frame draw:style-name="gr119" draw:text-style-name="P120" svg:width="0.267cm" svg:height="0.294cm" svg:x="10.8cm" svg:y="11.781cm"><draw:text-box><text:p text:style-name="P91"><text:span text:style-name="T107">11</text:span></text:p></draw:text-box></draw:frame><draw:frame draw:style-name="gr121" draw:text-style-name="P120" svg:width="0.239cm" svg:height="0.294cm" svg:x="9.006cm" svg:y="12.221cm"><draw:text-box><text:p text:style-name="P91"><text:span text:style-name="T107">3</text:span></text:p></draw:text-box></draw:frame><draw:frame draw:style-name="gr149" draw:text-style-name="P115" svg:width="4.047cm" svg:height="0.302cm" svg:x="4.188cm" svg:y="6.423cm"><draw:text-box><text:p text:style-name="P91"><text:span text:style-name="T97">Minskad total elförbrukning</text:span></text:p></draw:text-box></draw:frame><draw:frame draw:style-name="gr150" draw:text-style-name="P120" svg:width="5.03cm" svg:height="0.294cm" svg:x="3.217cm" svg:y="6.853cm"><draw:text-box><text:p text:style-name="P91"><text:span text:style-name="T108">Övervaka din energiförbrukning närmare</text:span></text:p></draw:text-box></draw:frame><draw:frame draw:style-name="gr151" draw:text-style-name="P120" svg:width="3.938cm" svg:height="0.294cm" svg:x="5.004cm" svg:y="7.268cm"><draw:text-box><text:p text:style-name="P91"><text:span text:style-name="T108">Minskad användning av värme eller kyla</text:span></text:p></draw:text-box></draw:frame><draw:frame draw:style-name="gr152" draw:text-style-name="P120" svg:width="6.169cm" svg:height="0.294cm" svg:x="2.111cm" svg:y="8.224cm"><draw:text-box><text:p text:style-name="P91"><text:span text:style-name="T108">Ändra dina transportvanor för att minska energiförbrukningen</text:span></text:p></draw:text-box></draw:frame><draw:frame draw:style-name="gr153" draw:text-style-name="P120" svg:width="4.395cm" svg:height="0.294cm" svg:x="3.784cm" svg:y="8.638cm"><draw:text-box><text:p text:style-name="P91"><text:span text:style-name="T108">Investerat i mer energieffektiva apparater</text:span></text:p></draw:text-box></draw:frame><draw:frame draw:style-name="gr154" draw:text-style-name="P120" svg:width="5.453cm" svg:height="0.294cm" svg:x="2.78cm" svg:y="9.104cm"><draw:text-box><text:p text:style-name="P91"><text:span text:style-name="T108">Jämfört eller bytt energileverantör eller avtal</text:span></text:p></draw:text-box></draw:frame><draw:frame draw:style-name="gr155" draw:text-style-name="P120" svg:width="8.577cm" svg:height="0.294cm" svg:x="0.418cm" svg:y="9.532cm"><draw:text-box><text:p text:style-name="P91"><text:span text:style-name="T108">Installerade eller övervägde att installera lösningar för förnybar energi (t.ex. solpaneler)</text:span></text:p></draw:text-box></draw:frame><draw:frame draw:style-name="gr156" draw:text-style-name="P120" svg:width="5.744cm" svg:height="0.294cm" svg:x="2.485cm" svg:y="9.972cm"><draw:text-box><text:p text:style-name="P91"><text:span text:style-name="T108">Förbättrad isolering eller energiprestanda i ditt hem</text:span></text:p></draw:text-box></draw:frame><draw:frame draw:style-name="gr157" draw:text-style-name="P120" svg:width="6.788cm" svg:height="0.294cm" svg:x="3.482cm" svg:y="10.423cm"><draw:text-box><text:p text:style-name="P91"><text:span text:style-name="T108">Använda smarta verktyg eller appar för att hantera energianvändning</text:span></text:p></draw:text-box></draw:frame><draw:frame draw:style-name="gr158" draw:text-style-name="P122" svg:width="3.204cm" svg:height="0.302cm" svg:x="4.891cm" svg:y="10.905cm"><draw:text-box><text:p text:style-name="P117"><text:span text:style-name="T97">Gick med i en energigemenskap</text:span></text:p></draw:text-box></draw:frame><draw:frame draw:style-name="gr159" draw:text-style-name="P123" svg:width="0.93cm" svg:height="0.294cm" svg:x="6.96cm" svg:y="11.317cm"><draw:text-box><text:p text:style-name="P117"><text:span text:style-name="T108">Övrigt</text:span></text:p></draw:text-box></draw:frame><draw:frame draw:style-name="gr160" draw:text-style-name="P120" svg:width="0.835cm" svg:height="0.294cm" svg:x="7.073cm" svg:y="11.776cm"><draw:text-box><text:p text:style-name="P91"><text:span text:style-name="T108">Inga</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8">Fråga 10 </text:span><text:span text:style-name="T113">Vilka, om några, av följande åtgärder har du vidtagit som svar på de ökade energipriserna efter början av kriget i Iran (slutet av februari 2026) för att minska din energianvändning mer aktivt? </text:span></text:p></draw:text-box></draw:frame><draw:frame draw:style-name="gr164" draw:text-style-name="P125" svg:width="7.571cm" svg:height="1.031cm" svg:x="0.624cm" svg:y="7.474cm"><draw:text-box><text:p text:style-name="P117"><text:span text:style-name="T108">Justerad energianvändning för att dra nytta av lägre priser eller minskad förbrukning i</text:span> <text:span text:style-name="T97">timmar med högre priser</text:span></text:p></draw:text-box></draw:frame><draw:frame draw:style-name="gr165" draw:text-style-name="P127" svg:width="2.816cm" svg:height="0.544cm" svg:x="5.241cm" svg:y="12.071cm"><draw:text-box><text:p text:style-name="P126"><text:span text:style-name="T108">Vet ej</text:span></text:p></draw:text-box></draw:frame></draw:g>Däremot nämns mer strukturella och ofta dyrare eller mer långsiktiga lösningar mycket mindre ofta: investera i energieffektiva apparater (16 %), jämföra eller byta energileverantör eller energiavtal (14 %), installera lösningar för förnybar energi såsom solpaneler (14 %) och förbättra isoleringen i hemmet (13 %) ligger alla långt efter de beteendeförändringar som nämns ovan. Digitala verktyg för att hantera energianvändningen (9 %) och ansluta sig till en energigemenskap (5 %) nämns ännu mindre ofta, vilket bekräftar att dagliga beteendeförändringar fortfarande är det bästa svaret på stigande priser, före alla investeringsbaserade lösningar. </text:p>
        <text:p text:style-name="P23"/>
        <text:p text:style-name="P23">Medan 11 % av européerna säger att de inte har ändrat sina energiförbrukningsvanor alls, säger endast 3 % att de inte vet, vilket tyder på att de flesta européer har en ganska tydlig uppfattning om huruvida och hur de har anpassat sitt beteende. </text:p>
        <text:p text:style-name="P54">Grekland och Frankrike minskar konsumtionen mest, medan Malta och Luxemburg investerar mest i strukturella lösningar </text:p>
        <text:p text:style-name="P23">Om man tittar på resultaten på landsnivå utmärker sig Grekland och Frankrike för intensiteten i sina beteendemässiga reaktioner och rankas bland de bästa länderna på flera åtgärder samtidigt: Grekland leder när det gäller att minska elförbrukningen (43 % jämfört med 31 % för EU-27), minska användningen av värme eller kyla (36 % jämfört med 26 för EU-27) och byta energileverantör (20 % jämfört med 14 % för EU-27), medan Frankrike också ligger bland de tre främsta när det gäller att minska elförbrukningen (36 % jämfört med 31 % för EU-27), minska användningen av värme eller kyla (34 % jämfört med 26 % för EU-27) och ändra transportvanorna (27 % jämfört med 19 % för EU-27), vilket tyder på att dessa två länder har gjort de största övergripande insatserna för att minska sin energianvändning. </text:p>
        <text:p text:style-name="P23"/>
        <text:p text:style-name="P23"><text:soft-page-break/>Malta toppar listan för smarta verktyg eller appar (27 %), hemisolering (25 %), energieffektiva apparater (24 %) och anslutning till en energigemenskap (14 %), och Luxemburg ligger konsekvent på andra eller tredje plats på samma poster (28 % för installation av förnybara lösningar, 22 % för smarta verktyg, 13 % för energigemenskaper), ett mönster som sannolikt är kopplat till att dessa länder är mindre och rikare och där investeringar med högre kostnader är mer tillgängliga. </text:p>
        <text:p text:style-name="P23"/>
        <text:p text:style-name="P23">I andra änden av spektrumet har Finland den överlägset högsta andelen svarande som inte vidtog några åtgärder alls (25 %, jämfört med 11 % för EU-27), i kombination med några av de lägsta poängen för nästan alla beteendemässiga åtgärder (13 % för att minska användningen av uppvärmning eller kylning, 9 % för energieffektiva apparater, 2 % för energisamhällen), vilket eventuellt återspeglar redan reglerade eller jämförelsevis låga energipriser, eller ett redan energieffektivt bostadsbestånd. Lettland, Litauen och Slovakien uppvisar en i stort sett likartad profil, med en hög andel ”inga” svar (18–20 %). Slovenien och Kroatien utmärker sig särskilt när det gäller att anpassa energianvändningen för att dra nytta av lågtrafiktimmar, enligt 38 % respektive 31 % av de svarande, långt över genomsnittet för EU-27 på 20 %, vilket pekar på potentiellt mer utvecklade eller attraktiva prissättningssystem för användningstid i dessa två länder. </text:p>
        <text:p text:style-name="P23"/>
        <text:p text:style-name="P23">Slutligen kombinerar Rumänien och Bulgarien ett starkt engagemang för övervakning av förbrukningen (36 % och 24 %) och investeringar i effektiva apparater eller isolering (20–23 %) med en särskilt låg benägenhet att byta energileverantör (5 % i båda länderna), vilket kan återspegla en mindre konkurrenskraftig eller mindre tillgänglig energimarknad. </text:p>
        <text:p text:style-name="P23"/>
        <text:p text:style-name="P57">Ålder är en drivkraft för engagemang för att minska energianvändningen </text:p>
        <text:p text:style-name="P37">Sociodemografiska uppdelningar visar ett tydligt generationsmönster i hur européerna har reagerat på stigande energipriser: Äldre svarande (55+) är betydligt mer benägna att ha minskat sin elförbrukning (38 %, jämfört med 23–24 % bland dem under 40) och att övervaka sin energianvändning närmare (32 %, jämfört med 22 %), medan yngre svarande utmärker sig för sin ökade användning av smarta verktyg eller appar (13 % bland 15–24-åringar, jämfört med 7 % bland 55+) och för att gå med i en energigemenskap (7 % jämfört med 2 %). </text:p>
        <text:p text:style-name="P23"/>
        <text:p text:style-name="P24"/>
      </text:section>
      <text:h text:style-name="P18" text:outline-level="1"><text:bookmark-start text:name="__RefHeading___Toc4070_3967327191"/>4. Uppfattning om handelspolitik och ekonomisk suveränitet<text:bookmark-end text:name="__RefHeading___Toc4070_3967327191"/></text:h>
      <text:section text:style-name="Sect2" text:name="Section4">
        <text:h text:style-name="P19" text:outline-level="2"><text:bookmark-start text:name="__RefHeading___Toc4072_3967327191"/>4.1 Samarbete i handelsförhandlingar<text:bookmark-end text:name="__RefHeading___Toc4072_3967327191"/></text:h>
        <text:p text:style-name="P54">Två tredjedelar av européerna anser att EU bör diversifiera sin handel och att medlemsstaterna förhandlar bättre tillsammans </text:p>
        <text:p text:style-name="P23"><draw:g text:anchor-type="paragraph" draw:z-index="29" draw:name="Objet de groupe 17" draw:style-name="gr2"><draw:frame draw:style-name="gr23" draw:text-style-name="P97" svg:width="11.085cm" svg:height="0.992cm" svg:x="1.321cm" svg:y="0.834cm"><draw:text-box><text:p text:style-name="P96"><text:span text:style-name="T80">Fråga 6 I vilken utsträckning håller du med om följande påståenden?</text:span></text:p></draw:text-box></draw:frame><draw:frame draw:style-name="gr24" draw:text-style-name="P98" svg:width="14.876cm" svg:height="0.622cm" svg:x="1.344cm" svg:y="1.704cm"><draw:text-box><text:p text:style-name="P96"><text:span text:style-name="T81">EU bör stärka sitt ekonomiska oberoende genom att diversifiera sina handelsförbindelser.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80">Instämmer helt</text:span></text:p></draw:text-box></draw:frame><draw:frame draw:style-name="gr24" draw:text-style-name="P97" svg:width="2.726cm" svg:height="1.348cm" svg:x="4.194cm" svg:y="2.526cm"><draw:text-box><text:p text:style-name="P96"><text:span text:style-name="T80">Tenderar att komma överens</text:span></text:p></draw:text-box></draw:frame><draw:frame draw:style-name="gr24" draw:text-style-name="P97" svg:width="3.225cm" svg:height="0.983cm" svg:x="7.833cm" svg:y="2.577cm"><draw:text-box><text:p text:style-name="P96"><text:span text:style-name="T80">Tenderar att vara oense</text:span></text:p></draw:text-box></draw:frame><draw:frame draw:style-name="gr27" draw:text-style-name="P97" svg:width="3.444cm" svg:height="0.638cm" svg:x="11.982cm" svg:y="2.54cm"><draw:text-box><text:p text:style-name="P96"><text:span text:style-name="T80">Instämmer inte alls</text:span></text:p></draw:text-box></draw:frame><draw:frame draw:style-name="gr24" draw:text-style-name="P97" svg:width="2.17cm" svg:height="0.622cm" svg:x="15.795cm" svg:y="2.554cm"><draw:text-box><text:p text:style-name="P96"><text:span text:style-name="T80">Vet ej</text:span></text:p></draw:text-box></draw:frame></draw:g></draw:g>65 % av européerna håller med om att EU bör stärka sitt ekonomiska oberoende genom att diversifiera sina handelsförbindelser, däribland 26 % som helt håller med och 39 % som tenderar att hålla med. Endast 24 % håller inte med (9% håller inte alls med, 15% håller inte alls med), medan 11 % inte kan säga om detta skulle vara fördelaktigt eller inte.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6">26</text:span></text:p></draw:text-box></draw:frame><draw:frame draw:style-name="gr72" draw:text-style-name="P115" svg:width="0.269cm" svg:height="0.302cm" svg:x="2.452cm" svg:y="5.135cm"><draw:text-box><text:p text:style-name="P91"><text:span text:style-name="T96">23</text:span></text:p></draw:text-box></draw:frame><draw:frame draw:style-name="gr73" draw:text-style-name="P115" svg:width="0.246cm" svg:height="0.302cm" svg:x="7.335cm" svg:y="2.577cm"><draw:text-box><text:p text:style-name="P91"><text:span text:style-name="T96">3</text:span></text:p></draw:text-box></draw:frame><draw:frame draw:style-name="gr140" draw:text-style-name="P115" svg:width="0.244cm" svg:height="0.302cm" svg:x="6.904cm" svg:y="5.135cm"><draw:text-box><text:p text:style-name="P91"><text:span text:style-name="T96">3</text:span></text:p></draw:text-box></draw:frame><draw:frame draw:style-name="gr74" draw:text-style-name="P115" svg:width="0.267cm" svg:height="0.302cm" svg:x="11.213cm" svg:y="2.577cm"><draw:text-box><text:p text:style-name="P91"><text:span text:style-name="T96">15</text:span></text:p></draw:text-box></draw:frame><draw:frame draw:style-name="gr74" draw:text-style-name="P115" svg:width="0.267cm" svg:height="0.302cm" svg:x="10.924cm" svg:y="5.135cm"><draw:text-box><text:p text:style-name="P91"><text:span text:style-name="T96">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6">10</text:span></text:p></draw:text-box></draw:frame><draw:frame draw:style-name="gr74" draw:text-style-name="P115" svg:width="0.267cm" svg:height="0.302cm" svg:x="14.373cm" svg:y="2.577cm"><draw:text-box><text:p text:style-name="P91"><text:span text:style-name="T96">11</text:span></text:p></draw:text-box></draw:frame><draw:frame draw:style-name="gr74" draw:text-style-name="P115" svg:width="0.267cm" svg:height="0.302cm" svg:x="14.373cm" svg:y="5.135cm"><draw:text-box><text:p text:style-name="P91"><text:span text:style-name="T96">11</text:span></text:p></draw:text-box></draw:frame><draw:frame draw:style-name="gr141" draw:text-style-name="P115" svg:width="10.379cm" svg:height="0.302cm" svg:x="1.036cm" svg:y="4.45cm"><draw:text-box><text:p text:style-name="P91"><text:span text:style-name="T97">Medlemsstaterna kan uppnå bättre resultat i handelsförhandlingarna genom att samarbeta på EU-nivå</text:span></text:p></draw:text-box></draw:frame><draw:frame draw:style-name="gr142" draw:text-style-name="P115" svg:width="8.998cm" svg:height="0.302cm" svg:x="1.036cm" svg:y="1.88cm"><draw:text-box><text:p text:style-name="P91"><text:span text:style-name="T97">EU bör stärka sitt ekonomiska oberoende genom att diversifiera sina handelsförbindelser.</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11">Fråga 6</text:span> <text:span text:style-name="T112">I vilken utsträckning håller du med om följande påståenden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1.555cm" svg:height="0.302cm" svg:x="3.331cm" svg:y="1.355cm"><draw:text-box><text:p text:style-name="P91"><text:span text:style-name="T100">Instämmer helt</text:span></text:p></draw:text-box></draw:frame><draw:polygon draw:style-name="gr85" draw:text-style-name="P110" svg:width="0.13cm" svg:height="0.129cm" svg:x="11.259cm" svg:y="1.399cm" svg:viewBox="0 0 131 130" draw:points="0,130 131,130 131,0 0,0"><text:p/></draw:polygon><draw:frame draw:style-name="gr86" draw:text-style-name="P115" svg:width="1.941cm" svg:height="0.302cm" svg:x="9.324cm" svg:y="1.355cm"><draw:text-box><text:p text:style-name="P91"><text:span text:style-name="T101">Instämmer inte alls</text:span></text:p></draw:text-box></draw:frame><draw:frame draw:style-name="gr146" draw:text-style-name="P115" svg:width="1.186cm" svg:height="0.302cm" svg:x="11.457cm" svg:y="1.355cm"><draw:text-box><text:p text:style-name="P91"><text:span text:style-name="T102">Vet ej</text:span></text:p></draw:text-box></draw:frame><draw:frame draw:style-name="gr65" draw:text-style-name="P114" svg:width="2.005cm" svg:height="1.047cm" svg:x="4.906cm" svg:y="1.212cm"><draw:text-box><text:p text:style-name="P96"><text:span text:style-name="T95">Tenderar att komma överens</text:span></text:p></draw:text-box></draw:frame><draw:frame draw:style-name="gr65" draw:text-style-name="P114" svg:width="2.289cm" svg:height="0.782cm" svg:x="6.814cm" svg:y="1.231cm"><draw:text-box><text:p text:style-name="P96"><text:span text:style-name="T95">Tenderar att vara oense</text:span></text:p></draw:text-box></draw:frame></draw:g></draw:g>Ett mycket liknande mönster framträder kring samarbetet på EU-nivå om handelsförhandlingar: 62 % av européerna anser att medlemsstaterna kan uppnå bättre resultat genom att samarbeta på EU-nivå (23 % håller helt med, 39 % håller med). 27 % håller inte med (10 % totalt, 17 % tenderar att göra det), och än en gång har 11 % ingen tydlig åsikt om uttalandet. </text:p>
        <text:p text:style-name="P23">Stödnivån är anmärkningsvärt konsekvent i båda uttalandena: 65 % jämfört med 62 %, en skillnad på bara 3 procentenheter och andelen ”vet inte”-svar är identisk (11 %), vilket tyder på en samstämmig syn bland européerna på att en mer autonom och mer samordnad EU-handelsstrategi går hand i hand snarare än att ses som konkurrerande alternativ. Den anmärkningsvärda nyansen är att andelen <text:soft-page-break/>svarande som ”helt instämmer” är något högre för diversifiering av handeln (26 %) än för medlemsstaternas samarbete (23 %), vilket tyder på att ekonomiskt oberoende genererar något starkare och mer avgörande stöd än institutionell samordning, även om båda idéerna kräver en mycket liknande övergripande grad av överenskommelse. </text:p>
        <text:p text:style-name="P23"/>
        <text:h text:style-name="P20" text:outline-level="2"><text:bookmark-start text:name="__RefHeading___Toc4074_3967327191"/>4.2 Diversifiering av handelsförbindelserna <text:bookmark-end text:name="__RefHeading___Toc4074_3967327191"/></text:h>
        <text:p text:style-name="P54">Stöd från en majoritet i alla 27 medlemsstater, stödet för EU:s handelsdiversifiering är starkare i små öppna ekonomier och något mer måttligt i de större ekonomierna </text:p>
        <text:p text:style-name="P23">En majoritet instämmer i detta uttalande i alla medlemsstater, från 56 % i Sverige till 93 % i Malta. Stödet är i allmänhet högre i mindre ekonomier: Malta (93 %), Luxemburg (92 %) och Cypern (87 %) toppar listan, följt av Litauen (79 %) och Estland (78 %). Nederländerna (59 %) och Sverige (56 %) har däremot de lägsta nivåerna av enighet, fortfarande en majoritet, men betydligt närmare en jämn splittring. Större ekonomier ligger nära eller strax under genomsnittet för EU-27 (65 %): Polen och Spanien matchar det exakt (65 %), medan Tyskland och Italien ligger på 64 % och Frankrike på 63 %. Detta tyder på att även om idén om diversifiering av handeln är allmänt spridd i hela EU ger den något mindre gensvar, om än fortfarande mycket starkt, i större, mer självförsörjande ekonomier än i mindre och mer handelsberoende ekonomier. </text:p>
        <text:p text:style-name="P23"/>
        <text:p text:style-name="P54">Stödet för samarbete på EU-nivå i handelsförhandlingar är högst i de minsta medlemsstaterna och lägst i Frankrike </text:p>
        <text:p text:style-name="P23">En majoritet instämmer i detta uttalande i alla medlemsstater, även om stödnivån varierar mer än för diversifiering av handeln, från 54 % i Frankrike till 92 % i Malta och Cypern. Malta och Cypern (92 % vardera) och Luxemburg (90 %) ligger långt över resten av EU, följt av Portugal (77 %) och Estland (76 %), i stort sett samma grupp av mindre ekonomier som också leder till diversifiering av handeln. Större ekonomier ligger återigen nära eller under genomsnittet för EU-27 (62 %): Tyskland och Spanien ligger exakt på samma nivå (62 %), Italien ligger något under (61 %) och Frankrike har den lägsta avtalsnivån i hela EU (54 %), den enda medlemsstat där stödet med god marginal faller under 60 %. Polen (59 %) och Tjeckien (59 %) hör också till de mer reserverade länderna i detta uttalande. På det hela taget återspeglar mönstret nära det som observerats för diversifiering av handeln, med mindre, mer handelsberoende ekonomier som visar störst aptit för samordning på EU-nivå, och större medlemsstater, särskilt Frankrike, som uttrycker jämförelsevis mer reserverat, men fortfarande majoritetsstöd. </text:p>
        <text:p text:style-name="P23">Jämfört med de två uttalandena är stödet för diversifiering av handeln (65 % i genomsnitt) i allmänhet något högre än för samarbete på EU-nivå om handelsförhandlingar (62 %), men Frankrike uppvisar den överlägset största klyftan mellan de två (63 % jämfört med 54 %, en skillnad på 9 procentenheter), vilket gör det till det enda landet under 60 % när det gäller samarbete. Danmark och Polen uppvisar ett liknande, mildare mönster, medan Cypern, Sverige och Lettland går i motsatt riktning och enas något mer om samarbete på EU-nivå än om enbart diversifiering. I de flesta andra medlemsstater får de två uttalandena nästan samma stödnivåer, vilket tyder på att de två idéerna i allmänhet ses som kompletterande snarare än konkurrerande. </text:p>
        <text:p text:style-name="P23"/>
        <text:p text:style-name="P54">Ålder och utbildning är de mest konsekventa sociodemografiska faktorerna bakom stödet för en mer enad och diversifierad handelspolitik i EU. </text:p>
        <text:p text:style-name="P23">Ålder är den variabel som är tydligast kopplad till åsikter om dessa två uttalanden. Svarande i åldern 55 år och äldre är mer stödjande än yngre åldersgrupper när det gäller både samarbete på EU-nivå i handelsförhandlingar (68 %, jämfört med 57 % bland 25–39-åringar) och diversifiering av handeln (71 %, jämfört med 59 % bland 25–39-åringar), vilket är en skillnad på 11–12 procentenheter mellan de mest reserverade och de mest stödjande åldersgrupperna. Utbildningsnivån spelar en lika tydlig roll för samarbetet på EU-nivå och ökar från 56 % bland lågutbildade till 66 % bland högutbildade, även om denna gradient är mycket mindre uttalad för diversifiering av handeln (65 % till 69 %, utan ett tydligt mönster). Stödet för samarbete på EU-nivå är praktiskt taget identiskt mellan män och kvinnor (62 % vardera), medan män är något mer benägna än kvinnor att stödja en diversifiering av handeln (67 % jämfört med 64 %). Geografiska skillnader är blygsamma men konsekventa, med landsbygdsinvånare något mindre stödjande än stadsinvånare, särskilt för diversifiering av handeln (60 % jämfört med 66 %). </text:p>
        <text:p text:style-name="P23"><text:soft-page-break/></text:p>
        <text:p text:style-name="P24"/>
      </text:section>
      <text:h text:style-name="P18" text:outline-level="1"><text:bookmark-start text:name="__RefHeading___Toc4076_3967327191"/>5. Uppfattningar om EU:s största utmaningar<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100">3</text:span></text:p></draw:text-box></draw:frame><draw:frame draw:style-name="gr119" draw:text-style-name="P120" svg:width="0.267cm" svg:height="0.294cm" svg:x="14.319cm" svg:y="6.465cm"><draw:text-box><text:p text:style-name="P91"><text:span text:style-name="T107">33</text:span></text:p></draw:text-box></draw:frame><draw:frame draw:style-name="gr119" draw:text-style-name="P120" svg:width="0.267cm" svg:height="0.294cm" svg:x="14.143cm" svg:y="6.892cm"><draw:text-box><text:p text:style-name="P91"><text:span text:style-name="T107">32</text:span></text:p></draw:text-box></draw:frame><draw:frame draw:style-name="gr120" draw:text-style-name="P120" svg:width="0.237cm" svg:height="0.294cm" svg:x="13.448cm" svg:y="7.319cm"><draw:text-box><text:p text:style-name="P91"><text:span text:style-name="T107">2</text:span></text:p></draw:text-box></draw:frame><draw:frame draw:style-name="gr119" draw:text-style-name="P120" svg:width="0.267cm" svg:height="0.294cm" svg:x="12.748cm" svg:y="7.747cm"><draw:text-box><text:p text:style-name="P91"><text:span text:style-name="T107">24</text:span></text:p></draw:text-box></draw:frame><draw:frame draw:style-name="gr119" draw:text-style-name="P120" svg:width="0.267cm" svg:height="0.294cm" svg:x="12.575cm" svg:y="8.176cm"><draw:text-box><text:p text:style-name="P91"><text:span text:style-name="T107">23</text:span></text:p></draw:text-box></draw:frame><draw:frame draw:style-name="gr119" draw:text-style-name="P120" svg:width="0.267cm" svg:height="0.294cm" svg:x="12.4cm" svg:y="8.603cm"><draw:text-box><text:p text:style-name="P91"><text:span text:style-name="T107">22</text:span></text:p></draw:text-box></draw:frame><draw:frame draw:style-name="gr72" draw:text-style-name="P115" svg:width="0.269cm" svg:height="0.302cm" svg:x="12.224cm" svg:y="9.028cm"><draw:text-box><text:p text:style-name="P91"><text:span text:style-name="T100">21</text:span></text:p></draw:text-box></draw:frame><draw:frame draw:style-name="gr121" draw:text-style-name="P120" svg:width="0.239cm" svg:height="0.294cm" svg:x="11.702cm" svg:y="9.458cm"><draw:text-box><text:p text:style-name="P91"><text:span text:style-name="T107">1</text:span></text:p></draw:text-box></draw:frame><draw:frame draw:style-name="gr122" draw:text-style-name="P120" svg:width="0.269cm" svg:height="0.294cm" svg:x="11.001cm" svg:y="9.899cm"><draw:text-box><text:p text:style-name="P91"><text:span text:style-name="T107">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7">1</text:span></text:p></draw:text-box></draw:frame><draw:frame draw:style-name="gr121" draw:text-style-name="P120" svg:width="0.239cm" svg:height="0.294cm" svg:x="8.733cm" svg:y="11.183cm"><draw:text-box><text:p text:style-name="P91"><text:span text:style-name="T107">1</text:span></text:p></draw:text-box></draw:frame><draw:frame draw:style-name="gr121" draw:text-style-name="P120" svg:width="0.239cm" svg:height="0.294cm" svg:x="8.733cm" svg:y="11.61cm"><draw:text-box><text:p text:style-name="P91"><text:span text:style-name="T107">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779cm" svg:height="0.294cm" svg:x="6.502cm" svg:y="5.985cm"><draw:text-box><text:p text:style-name="P91"><text:span text:style-name="T108">Levnadskostnader</text:span></text:p></draw:text-box></draw:frame><draw:frame draw:style-name="gr125" draw:text-style-name="P120" svg:width="1.87cm" svg:height="0.294cm" svg:x="6.306cm" svg:y="6.414cm"><draw:text-box><text:p text:style-name="P91"><text:span text:style-name="T108">Kriget i Ukraina</text:span></text:p></draw:text-box></draw:frame><draw:frame draw:style-name="gr126" draw:text-style-name="P120" svg:width="1.911cm" svg:height="0.294cm" svg:x="6.301cm" svg:y="6.841cm"><draw:text-box><text:p text:style-name="P91"><text:span text:style-name="T108">Irreguljär migration</text:span></text:p></draw:text-box></draw:frame><draw:frame draw:style-name="gr127" draw:text-style-name="P120" svg:width="4.13cm" svg:height="0.294cm" svg:x="4.117cm" svg:y="7.267cm"><draw:text-box><text:p text:style-name="P91"><text:span text:style-name="T108">Klimatförändringar och miljöfrågor</text:span></text:p></draw:text-box></draw:frame><draw:frame draw:style-name="gr128" draw:text-style-name="P120" svg:width="2.855cm" svg:height="0.294cm" svg:x="5.472cm" svg:y="7.698cm"><draw:text-box><text:p text:style-name="P91"><text:span text:style-name="T108">Säkerhets- och försvarsfrågor</text:span></text:p></draw:text-box></draw:frame><draw:frame draw:style-name="gr129" draw:text-style-name="P120" svg:width="1.992cm" svg:height="0.294cm" svg:x="6.179cm" svg:y="8.125cm"><draw:text-box><text:p text:style-name="P91"><text:span text:style-name="T108">Brott och terrorism</text:span></text:p></draw:text-box></draw:frame><draw:frame draw:style-name="gr130" draw:text-style-name="P120" svg:width="2.939cm" svg:height="0.294cm" svg:x="5.3cm" svg:y="8.551cm"><draw:text-box><text:p text:style-name="P91"><text:span text:style-name="T108">Otillräcklig ekonomisk tillväxt</text:span></text:p></draw:text-box></draw:frame><draw:frame draw:style-name="gr131" draw:text-style-name="P115" svg:width="2.749cm" svg:height="0.302cm" svg:x="5.486cm" svg:y="8.978cm"><draw:text-box><text:p text:style-name="P91"><text:span text:style-name="T97">Konflikter i Mellanöstern</text:span></text:p></draw:text-box></draw:frame><draw:frame draw:style-name="gr132" draw:text-style-name="P120" svg:width="1.777cm" svg:height="0.294cm" svg:x="6.378cm" svg:y="9.409cm"><draw:text-box><text:p text:style-name="P91"><text:span text:style-name="T108">Social ojämlikhet</text:span></text:p></draw:text-box></draw:frame><draw:frame draw:style-name="gr133" draw:text-style-name="P120" svg:width="4.562cm" svg:height="0.294cm" svg:x="3.688cm" svg:y="9.836cm"><draw:text-box><text:p text:style-name="P91"><text:span text:style-name="T108">Desinformation och informationsmanipulering</text:span></text:p></draw:text-box></draw:frame><draw:frame draw:style-name="gr134" draw:text-style-name="P120" svg:width="4.389cm" svg:height="0.294cm" svg:x="4.219cm" svg:y="10.252cm"><draw:text-box><text:p text:style-name="P91"><text:span text:style-name="T108">Den digitala teknikens inverkan på samhället</text:span></text:p></draw:text-box></draw:frame><draw:frame draw:style-name="gr135" draw:text-style-name="P120" svg:width="0.611cm" svg:height="0.294cm" svg:x="7.571cm" svg:y="10.681cm"><draw:text-box><text:p text:style-name="P91"><text:span text:style-name="T108">Övrigt</text:span></text:p></draw:text-box></draw:frame><draw:frame draw:style-name="gr136" draw:text-style-name="P120" svg:width="0.558cm" svg:height="0.294cm" svg:x="7.615cm" svg:y="11.107cm"><draw:text-box><text:p text:style-name="P91"><text:span text:style-name="T108">Inga</text:span></text:p></draw:text-box></draw:frame><draw:frame draw:style-name="gr137" draw:text-style-name="P120" svg:width="1.167cm" svg:height="0.294cm" svg:x="7.004cm" svg:y="11.534cm"><draw:text-box><text:p text:style-name="P91"><text:span text:style-name="T108">Vet ej</text:span></text:p></draw:text-box></draw:frame><draw:frame draw:style-name="gr138" draw:text-style-name="P111" svg:width="12.828cm" svg:height="0.652cm" svg:x="2.263cm" svg:y="5.029cm"><draw:text-box><text:p text:style-name="P91"><text:span text:style-name="T109">Fråga 1 </text:span><text:span text:style-name="T110">Vilka av följande anser du är de största utmaningar som EU står inför just nu ? (Flera svar möjliga, högst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EU-medborgarnas uppfattning om EU:s största utmaningar <text:bookmark-end text:name="__RefHeading___Toc4078_3967327191"/></text:h>
        <text:p text:style-name="P54">Levnadskostnader är fortfarande européernas främsta bekymmer, medan geopolitiska frågor fortsätter att dominera den offentliga dagordningen </text:p>
        <text:p text:style-name="P23">Levnadskostnaderna är fortfarande den utmaning som européerna oftast identifierar som en av de viktigaste frågor som EU för närvarande står inför (39 %). Även om de ekonomiska farhågorna är starka, åtföljs de nu nära av geopolitiska och säkerhetsrelaterade frågor. Omkring en tredjedel av de svarande nämner kriget i Ukraina (33 %) och irreguljär migration (32 %). </text:p>
        <text:p text:style-name="P23">En andra grupp av farhågor samlas mellan en<text:span text:style-name="T13"> femtedel</text:span> och en fjärdedel av européerna. Klimatförändringar och miljöfrågor (28 %), säkerhet och försvar (24 %), brottslighet och terrorism (23 %), otillräcklig ekonomisk tillväxt (22 %) och konflikter i Mellanöstern (21 %) får alla relativt liknande stödnivåer, vilket tyder på att européerna uppfattar att EU står inför flera samtidiga utmaningar snarare än att domineras av en enda fråga. Social ojämlikhet (18 %), desinformation och informationsmanipulering (14 %) och den digitala teknikens inverkan på samhället (8 %) nämns mindre ofta, men de pekar fortfarande på en bredare uppsättning samhälls- och informationsfrågor. Denna relativt balanserade fördelning utöver de viktigaste frågorna illustrerar komplexiteten i den politiska miljö som Europeiska unionen för närvarande står inför. </text:p>
        <text:p text:style-name="P23">En jämförelse med den tidigare Flash Eurobarometer-undersökningen som genomfördes i september 2025 pekar på en märkbar utveckling av allmänhetens oro. Levnadskostnaderna har blivit mer framträdande (+10 poäng), medan oron över kriget i Ukraina har minskat avsevärt (14 poäng). Den irreguljära migrationen minskar också något (-6 procentenheter), även om den fortfarande är en av de tre utmaningar som oftast nämns. Uppfattningen om konsekvenserna<text:span text:style-name="T4"> i</text:span>Mellanöstern (+3 poäng), sociala ojämlikheter (+1 poäng) och effekterna av digital teknik (+1 poäng) har blivit lite mer synliga.</text:p>
        <text:p text:style-name="P23"/>
        <text:p text:style-name="P54">I de flesta länder är levnadskostnaderna fortfarande en central fråga, men de konkurrerar med andra prioriteringar beroende på varje lands ekonomiska situation, geografiska läge och utsatthet för säkerhets- eller migrationstryck.</text:p>
        <text:p text:style-name="P23">Levnadskostnaderna är särskilt höga i Irland (70 %), långt över EU-genomsnittet, samt i Grekland (57 %) och Kroatien (52 %). Det nämns också av relativt höga andelar av de svarande i Cypern (46 %), Malta <text:soft-page-break/>(45 %) och Rumänien (44 %). I dessa länder tycks ekonomiska påtryckningar dominera medborgarnas uppfattning om de utmaningar som Europeiska unionen för närvarande står inför. </text:p>
        <text:p text:style-name="P23">Däremot nämns levnadskostnaderna mycket mindre ofta i Litauen (24 %), Tjeckien (25 %) och Polen (28 %). Detta kan tyda på att ekonomiska farhågor överskuggas av andra frågor, särskilt kriget i Ukraina och, mer allmänt, säkerhetsrelaterade farhågor. Kriget i Ukraina nämns oftast i Litauen (54 %) och Lettland (48 %), följt av Ungern (46 %) samt Finland och Tjeckien (båda 45 %). Detta är länder där den geografiska närheten till Ryssland eller Vitryssland, eller starkare historiska och säkerhetsmässiga kopplingar till konflikten, sannolikt gör kriget till en mer omedelbar angelägenhet. I flera av dessa länder går den framträdande ställningen för kriget i Ukraina också hand i hand med större oro för säkerhet och försvar: Detta gäller särskilt Litauen (47 %), Finland (38 %) och Polen (37 %). Resultaten tyder därför på en tydlig kompromiss i hierarkin av farhågor: I medlemsstater som är mer direkt utsatta för krigets geopolitiska konsekvenser tenderar säkerhetsfrågor att ha företräde framför ekonomiska eller miljömässiga frågor. </text:p>
        <text:p text:style-name="P23">I medlemsstater där kriget i Ukraina är mindre framträdande tenderar andra problem att flytta högre upp i hierarkin. Detta är särskilt tydligt i delar av södra Europa. I Grekland anser endast 18 % att kriget i Ukraina är en av EU:s största utmaningar, medan levnadskostnaderna (57 %) och den irreguljära migrationen (45 %) båda nämns av mycket större andelar av de svarande. Spanien uppvisar ett liknande mönster: Oron över kriget i Ukraina ligger fortfarande under EU-genomsnittet (26 %), medan irreguljär migration är den vanligaste utmaningen (46 %) och klimatförändringarna också ligger på en relativt hög nivå (31 %). Dessa exempel visar att nationella prioriteringar inte bara återspeglar en enda europeisk agenda, utan snarare olika kombinationer av ekonomiska, geopolitiska, miljömässiga och migrationsrelaterade frågor. </text:p>
        <text:p text:style-name="P23">Denna kontrast är också synlig på den plats som ges till klimatförändringar och miljöfrågor. Frågan är fortfarande relativt framträdande i länder som Danmark, Frankrike, Luxemburg och Italien (35 % vardera) samt Spanien (31 %), Nederländerna och Sverige (båda 30 %). Det nämns dock mycket mindre ofta i Lettland (11 %) och Litauen (14 %), där kriget i Ukraina är ett av de största problemen, och i Rumänien (16 %), där levnadskostnaderna och desinformationen framträder tydligare. Miljöfrågor är med andra ord fortfarande en del av den europeiska agendan, men de verkar mindre centrala i länder där medborgarna prioriterar säkerhet eller mer omedelbara ekonomiska påtryckningar. </text:p>
        <text:p text:style-name="P23">På det hela taget visar landsresultaten att européerna i stort sett identifierar samma uppsättning utmaningar, men inte i samma ordning. EU står inför en rad gemensamma utmaningar, men medborgarnas uppfattning om deras relativa betydelse är fortfarande starkt filtrerad av nationella omständigheter.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Fråga 1: Vilka av följande anser du är de största utmaningarna som EU står inför just nu? [Flera svar möjliga, högst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Levnadskostnader</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Kriget i Ukraina</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Irreguljär migration</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Klimatförändringar och miljöfrågor</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Säkerhets- och försvarsfrågor</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Brott och terrorism</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Otillräcklig ekonomisk tillväxt</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6"> fli</text:span> cts i Mellanöstern</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cial ojämlikhet</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sinformation och informationsmanipulering</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Den digitala teknikens inverkan på samhället</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ciodemografiska skillnader är fortfarande relativt begränsade, även om ålder konsekvent formar uppfattningen om EU:s största utmaningar </text:p>
        <text:p text:style-name="P23">Jämfört med de skillnader som observerats mellan medlemsstaterna är de sociodemografiska variationerna fortfarande relativt blygsamma. I de flesta grupper identifierar européerna i stort sett samma hierarki av utmaningar, med levnadskostnader, kriget i Ukraina och irreguljär migration som konsekvent dyker upp bland de frågor som nämns oftast. Detta tyder på att de största utmaningar som Europeiska unionen står inför är vitt spridda över hela befolkningen, oavsett kön, utbildningsbakgrund eller bostadsort. </text:p>
        <text:p text:style-name="P23">Ålder framträder dock som den sociodemografiska egenskap som mest konsekvent skiljer uppfattningarna åt. Äldre svarande tenderar att lägga större vikt vid geopolitiska och säkerhetsrelaterade frågor. Personer över 55 år är betydligt mer benägna än yngre européer att identifiera kriget i Ukraina som en av EU:s största utmaningar (42 %, jämfört med 25 % bland både 15–24-åringar och 25–39-åringar). De är också mer benägna att nämna irreguljär migration (38 % jämfört med 22 % bland 15–24-åringar), säkerhet och försvar (28 % mot 20 %) och konflikter i Mellanöstern (24 % mot 18 %). </text:p>
        <text:p text:style-name="P23">Yngre européer lägger större vikt vid samhällsutmaningar. Det är mer sannolikt att svarande i åldern 15–24 år nämner sociala ojämlikheter (24 %, jämfört med 16 % bland dem som är 55 år eller äldre) och den digitala teknikens inverkan på samhället (11 %, jämfört med 6 % bland de äldsta svarande). Klimatförändringarna är också något mer framträdande bland äldre vuxna i arbetsför ålder och äldre (32 % bland personer i åldern 55 år och äldre, jämfört med 24 % bland svarande i åldern 25–39 år), vilket tyder på att miljöproblemen nu sträcker sig långt utöver de yngre generationerna. </text:p>
        <text:p text:style-name="P23">Levnadskostnaderna utmärker sig för den anmärkningsvärda konsekvensen av oro det genererar över hela befolkningen. Omkring fyra av tio svarande nämner det oavsett kön, yrke, hushållssammansättning eller frekvens för användning av sociala medier, med endast begränsad variation mellan åldersgrupper (från 36 % bland personer i åldern 55 år och över till 43 % bland svarande i åldern 40–54 år). Detta breda samförstånd stärker dess ställning som den dominerande utmaning som Europeiska unionen för närvarande står inför. </text:p>
        <text:p text:style-name="P23">I synnerhet är det mer sannolikt att svarande som litar på att EU stärker säkerheten och försvaret identifierar kriget i Ukraina, klimatförändringarna och säkerheten och försvaret som utmaningar. Omvänt lägger de som inte litar på EU större vikt vid levnadskostnader och irreguljär migration. Detta <text:soft-page-break/>tyder på att förtroendet för EU:s roll på säkerhets- och försvarsområdet är förknippat med olika uppfattningar om de utmaningar som Europeiska unionen står inför. </text:p>
        <text:p text:style-name="P23"/>
        <text:h text:style-name="P20" text:outline-level="2"><text:bookmark-start text:name="__RefHeading___Toc4080_3967327191"/>5.2 Prioriteringar som EU-medborgarna förväntar sig av EU <text:bookmark-end text:name="__RefHeading___Toc4080_3967327191"/></text:h>
        <text:p text:style-name="P54">Irreguljär migration och säkerhet och försvar toppar de prioriteringar som européerna förväntar sig att EU ska ta itu med, i en tätt grupperad rangordning </text:p>
        <text:p text:style-name="P23">På frågan om vilka områden EU bör prioritera prioritera prioriterar européerna irreguljär migration (25 %) och säkerhet och försvar (24 %). Klimatförändringarna och miljön (21 %) och kriget i Ukraina (20 %) följer tätt efter, vilket bekräftar att de främsta prioriteringar som förväntas av EU kombinerar interna påfrestningar, externa säkerhetsproblem och långsiktiga miljöutmaningar. </text:p>
        <text:p text:style-name="P23">Jämfört med föregående fråga om de viktigaste utmaningar som EU står inför är rangordningen snävare grupperad. Ingen enskild fråga dominerar tydligt prioriteringslistan. Detta tyder på att européerna inte förväntar sig att EU ska fokusera på ett enda huvudområde, utan snarare agera samtidigt på flera viktiga politiska fronter.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3">25</text:span></text:p></draw:text-box></draw:frame><draw:frame draw:style-name="gr89" draw:text-style-name="P92" svg:width="0.267cm" svg:height="0.313cm" svg:x="13.864cm" svg:y="6.044cm"><draw:text-box><text:p text:style-name="P91"><text:span text:style-name="T83">24</text:span></text:p></draw:text-box></draw:frame><draw:frame draw:style-name="gr90" draw:text-style-name="P93" svg:width="0.267cm" svg:height="0.309cm" svg:x="13.035cm" svg:y="6.406cm"><draw:text-box><text:p text:style-name="P91"><text:span text:style-name="T103">21</text:span></text:p></draw:text-box></draw:frame><draw:frame draw:style-name="gr88" draw:text-style-name="P93" svg:width="0.269cm" svg:height="0.309cm" svg:x="12.758cm" svg:y="6.764cm"><draw:text-box><text:p text:style-name="P91"><text:span text:style-name="T103">20</text:span></text:p></draw:text-box></draw:frame><draw:frame draw:style-name="gr91" draw:text-style-name="P93" svg:width="0.251cm" svg:height="0.309cm" svg:x="12.208cm" svg:y="7.133cm"><draw:text-box><text:p text:style-name="P91"><text:span text:style-name="T103">1</text:span></text:p></draw:text-box></draw:frame><draw:frame draw:style-name="gr91" draw:text-style-name="P93" svg:width="0.251cm" svg:height="0.309cm" svg:x="12.208cm" svg:y="7.493cm"><draw:text-box><text:p text:style-name="P91"><text:span text:style-name="T103">1</text:span></text:p></draw:text-box></draw:frame><draw:frame draw:style-name="gr90" draw:text-style-name="P93" svg:width="0.267cm" svg:height="0.309cm" svg:x="11.381cm" svg:y="7.865cm"><draw:text-box><text:p text:style-name="P91"><text:span text:style-name="T103">15</text:span></text:p></draw:text-box></draw:frame><draw:frame draw:style-name="gr90" draw:text-style-name="P93" svg:width="0.267cm" svg:height="0.309cm" svg:x="11.105cm" svg:y="8.225cm"><draw:text-box><text:p text:style-name="P91"><text:span text:style-name="T103">14</text:span></text:p></draw:text-box></draw:frame><draw:frame draw:style-name="gr88" draw:text-style-name="P93" svg:width="0.269cm" svg:height="0.309cm" svg:x="10.275cm" svg:y="8.581cm"><draw:text-box><text:p text:style-name="P91"><text:span text:style-name="T103">11</text:span></text:p></draw:text-box></draw:frame><draw:frame draw:style-name="gr88" draw:text-style-name="P93" svg:width="0.269cm" svg:height="0.309cm" svg:x="10.275cm" svg:y="8.951cm"><draw:text-box><text:p text:style-name="P91"><text:span text:style-name="T103">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3">6</text:span></text:p></draw:text-box></draw:frame><draw:frame draw:style-name="gr91" draw:text-style-name="P93" svg:width="0.251cm" svg:height="0.309cm" svg:x="8.345cm" svg:y="10.756cm"><draw:text-box><text:p text:style-name="P91"><text:span text:style-name="T103">4</text:span></text:p></draw:text-box></draw:frame><draw:frame draw:style-name="gr91" draw:text-style-name="P93" svg:width="0.251cm" svg:height="0.309cm" svg:x="7.793cm" svg:y="11.13cm"><draw:text-box><text:p text:style-name="P91"><text:span text:style-name="T103">2</text:span></text:p></draw:text-box></draw:frame><draw:frame draw:style-name="gr91" draw:text-style-name="P93" svg:width="0.251cm" svg:height="0.309cm" svg:x="7.518cm" svg:y="11.488cm"><draw:text-box><text:p text:style-name="P91"><text:span text:style-name="T103">1</text:span></text:p></draw:text-box></draw:frame><draw:frame draw:style-name="gr91" draw:text-style-name="P93" svg:width="0.251cm" svg:height="0.309cm" svg:x="7.518cm" svg:y="11.846cm"><draw:text-box><text:p text:style-name="P91"><text:span text:style-name="T103">1</text:span></text:p></draw:text-box></draw:frame><draw:frame draw:style-name="gr91" draw:text-style-name="P93" svg:width="0.251cm" svg:height="0.309cm" svg:x="7.793cm" svg:y="12.216cm"><draw:text-box><text:p text:style-name="P91"><text:span text:style-name="T103">2</text:span></text:p></draw:text-box></draw:frame><draw:frame draw:style-name="gr96" draw:text-style-name="P93" svg:width="2.026cm" svg:height="0.309cm" svg:x="5.052cm" svg:y="5.649cm"><draw:text-box><text:p text:style-name="P91"><text:span text:style-name="T104">Irreguljär migration</text:span></text:p></draw:text-box></draw:frame><draw:frame draw:style-name="gr97" draw:text-style-name="P92" svg:width="2.225cm" svg:height="0.313cm" svg:x="4.847cm" svg:y="6.004cm"><draw:text-box><text:p text:style-name="P91"><text:span text:style-name="T105">Säkerhet och försvar</text:span></text:p></draw:text-box></draw:frame><draw:frame draw:style-name="gr98" draw:text-style-name="P93" svg:width="3.551cm" svg:height="0.309cm" svg:x="3.598cm" svg:y="6.38cm"><draw:text-box><text:p text:style-name="P91"><text:span text:style-name="T104">Klimatförändringar och miljö</text:span></text:p></draw:text-box></draw:frame><draw:frame draw:style-name="gr99" draw:text-style-name="P93" svg:width="1.997cm" svg:height="0.309cm" svg:x="5.053cm" svg:y="6.738cm"><draw:text-box><text:p text:style-name="P91"><text:span text:style-name="T104">Kriget i Ukraina</text:span></text:p></draw:text-box></draw:frame><draw:frame draw:style-name="gr100" draw:text-style-name="P93" svg:width="3.285cm" svg:height="0.309cm" svg:x="4.023cm" svg:y="7.108cm"><draw:text-box><text:p text:style-name="P91"><text:span text:style-name="T104">Ekonomi och offentliga finanser</text:span></text:p></draw:text-box></draw:frame><draw:frame draw:style-name="gr101" draw:text-style-name="P118" svg:width="3.878cm" svg:height="0.309cm" svg:x="3.625cm" svg:y="7.466cm"><draw:text-box><text:p text:style-name="P117"><text:span text:style-name="T104">Jobb, social jämlikhet och kompetens</text:span></text:p></draw:text-box></draw:frame><draw:frame draw:style-name="gr102" draw:text-style-name="P93" svg:width="5.852cm" svg:height="0.309cm" svg:x="2.222cm" svg:y="7.84cm"><draw:text-box><text:p text:style-name="P91"><text:span text:style-name="T104">Demokrati, mänskliga rättigheter och rättsstatsprincipen</text:span></text:p></draw:text-box></draw:frame><draw:frame draw:style-name="gr103" draw:text-style-name="P93" svg:width="0.713cm" svg:height="0.309cm" svg:x="6.29cm" svg:y="8.196cm"><draw:text-box><text:p text:style-name="P91"><text:span text:style-name="T104">Energi</text:span></text:p></draw:text-box></draw:frame><draw:frame draw:style-name="gr104" draw:text-style-name="P93" svg:width="3.375cm" svg:height="0.309cm" svg:x="4.004cm" svg:y="8.567cm"><draw:text-box><text:p text:style-name="P91"><text:span text:style-name="T104">Jordbruk och livsmedelstrygghet</text:span></text:p></draw:text-box></draw:frame><draw:frame draw:style-name="gr105" draw:text-style-name="P93" svg:width="2.872cm" svg:height="0.309cm" svg:x="4.193cm" svg:y="8.927cm"><draw:text-box><text:p text:style-name="P91"><text:span text:style-name="T104">Konflikter i Mellanöstern</text:span></text:p></draw:text-box></draw:frame><draw:frame draw:style-name="gr106" draw:text-style-name="P92" svg:width="3.178cm" svg:height="0.313cm" svg:x="3.955cm" svg:y="9.292cm"><draw:text-box><text:p text:style-name="P91"><text:span text:style-name="T105">Industri och konkurrenskraft</text:span></text:p></draw:text-box></draw:frame><draw:frame draw:style-name="gr107" draw:text-style-name="P93" svg:width="3.701cm" svg:height="0.309cm" svg:x="4.674cm" svg:y="9.657cm"><draw:text-box><text:p text:style-name="P91"><text:span text:style-name="T104">Allmän och yrkesinriktad utbildning</text:span></text:p></draw:text-box></draw:frame><draw:frame draw:style-name="gr108" draw:text-style-name="P93" svg:width="1.378cm" svg:height="0.309cm" svg:x="5.648cm" svg:y="10.015cm"><draw:text-box><text:p text:style-name="P91"><text:span text:style-name="T104">Folkhälsa</text:span></text:p></draw:text-box></draw:frame><draw:frame draw:style-name="gr109" draw:text-style-name="P93" svg:width="4.652cm" svg:height="0.309cm" svg:x="2.854cm" svg:y="10.385cm"><draw:text-box><text:p text:style-name="P91"><text:span text:style-name="T104">Den digitala teknikens inverkan på samhället</text:span></text:p></draw:text-box></draw:frame><draw:frame draw:style-name="gr110" draw:text-style-name="P93" svg:width="0.742cm" svg:height="0.309cm" svg:x="6.417cm" svg:y="10.743cm"><draw:text-box><text:p text:style-name="P91"><text:span text:style-name="T104">Handel</text:span></text:p></draw:text-box></draw:frame><draw:frame draw:style-name="gr111" draw:text-style-name="P93" svg:width="2.61cm" svg:height="0.309cm" svg:x="4.457cm" svg:y="11.116cm"><draw:text-box><text:p text:style-name="P91"><text:span text:style-name="T104">Forskning och innovation</text:span></text:p></draw:text-box></draw:frame><draw:frame draw:style-name="gr112" draw:text-style-name="P93" svg:width="0.646cm" svg:height="0.309cm" svg:x="6.389cm" svg:y="11.474cm"><draw:text-box><text:p text:style-name="P91"><text:span text:style-name="T104">Övrigt</text:span></text:p></draw:text-box></draw:frame><draw:frame draw:style-name="gr113" draw:text-style-name="P93" svg:width="0.569cm" svg:height="0.309cm" svg:x="6.436cm" svg:y="11.846cm"><draw:text-box><text:p text:style-name="P91"><text:span text:style-name="T104">Inga</text:span></text:p></draw:text-box></draw:frame><draw:frame draw:style-name="gr114" draw:text-style-name="P93" svg:width="1.23cm" svg:height="0.309cm" svg:x="5.791cm" svg:y="12.202cm"><draw:text-box><text:p text:style-name="P91"><text:span text:style-name="T104">Vet ej</text:span></text:p></draw:text-box></draw:frame><draw:frame draw:style-name="gr115" draw:text-style-name="P94" svg:width="11.173cm" svg:height="0.345cm" svg:x="0.388cm" svg:y="5.046cm"><draw:text-box><text:p text:style-name="P91"><text:span text:style-name="T106">Fråga 2 </text:span><text:span text:style-name="T78">Vilket av följande områden anser du att EU bör prioritera?</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En andra prioriteringsgrupp rör ekonomiska och sociala frågor. Ekonomi och offentliga finanser och arbetstillfällen, social jämlikhet och kompetens nämns båda av 18 % av de svarande, medan demokrati, mänskliga rättigheter och rättsstatsprincipen ligger på 15 % och energi på 14 %. Dessa resultat visar att ekonomiska och sociala problem fortfarande är viktiga, även om de är mindre framträdande än i den föregående frågan om utmaningar. Andra områden nämns av mindre andelar européer: Jordbruk och livsmedelstrygghet samt konflikter i Mellanöstern nämns båda med 11 %, följt av industri och konkurrenskraft samt utbildning (båda 9 %), folkhälsa (8 %), den digitala teknikens inverkan på samhället (6 %), handel (4 %) och forskning och innovation (2 %). Sammantaget pekar resultaten på en bred men prioriterad agenda, där omedelbara geopolitiska frågor och migrationsfrågor ligger något före ekonomiska, institutionella och sektoriella prioriteringar. </text:p>
        <text:p text:style-name="P23"/>
        <text:p text:style-name="P56">De nationella prioriteringarna återspeglar i stort sett de viktigaste utmaningar som identifierats i varje land, men med vissa skillnader i betoning </text:p>
        <text:p text:style-name="P23">Irreguljär migration är den vanligaste EU-prioriteringen i Spanien (3 %), Cypern (34 %) och Grekland (33 %), och når också höga nivåer i C<text:span text:style-name="T5"> z</text:span>echia och Irland (båda 32 %), Nederländerna (31 %) och Portugal (30 %). Detta återspeglar den starka framväxten av migration i flera sydliga medlemsstater, där frågan redan har identifierats som en av de största utmaningar som EU står inför. </text:p>
        <text:p text:style-name="P23">Säkerhet och försvar, tillsammans med kriget i Ukraina, är särskilt framträdande i länder på unionens östra och norra <text:span text:style-name="T5">kust.</text:span> Säkerhet och försvar nämns oftast i Litauen (40 %), Finland (38 %) och Polen (37 %), följt av Danmark och Estland (båda 33 %) och Sverige (32 %). Kriget i Ukraina är också särskilt utbrett i Litauen (40 %), Danmark, Lettland och Finland (alla 31 %) samt Estland och Sverige (båda 28 %). Liksom i föregående fråga tyder detta mönster på att geografisk närhet till Ryssland eller Belarus, och större exponering för krigets geopolitiska konsekvenser, gör säkerhetsrelaterade frågor mer omedelbara. </text:p>
        <text:p text:style-name="P23">Kopplingen till föregående fråga är mindre direkt av ekonomiska skäl, eftersom förteckningen över EU:s prioriteringar inte omfattar levnadskostnaderna som sådana. </text:p>
        <text:p text:style-name="P23"/>
        <text:p text:style-name="P23">I stället uttrycks ekonomiska förväntningar genom områden som ekonomi och offentliga finanser eller arbetstillfällen, social jämlikhet och kompetens. Grekland utmärker sig i detta avseende, där ekonomin och de offentliga finanserna nämns av 32 % av de svarande, medan denna prioritering också når relativt höga nivåer i Cypern (29 %). Sysselsättning, social jämlikhet och kompetens nämns oftare i Slovakien (26 %), Lettland (25 %), Bulgarien (24 %) och Italien (23 %). Detta tyder på att förväntningarna på EU i länder där de ekonomiska problemen är särskilt påtagliga inte är koncentrerade till en enda punkt utan spridda över flera ekonomiska och socialpolitiska områden. </text:p>
        <text:p text:style-name="P23">Klimatförändringar och miljö följer ett annat mönster. Den nämns oftast i Frankrike (27 %), Italien (26 %) och Danmark (25 %) och når också relativt höga nivåer i Malta och Sverige (båda 24 %) samt Irland och Portugal (båda 23 %). Dessa resultat återspeglar i stort sett den föregående frågan: Klimatförändringar och miljö nämns mycket mindre ofta i Lettland (7 %), Litauen och Rumänien (båda 10 %) och Slovakien (11 %). När det gäller uppfattningen om EU:s största utmaningar framstår miljöprioriteringar som mindre centrala i länder där säkerhetsproblem, kriget i Ukraina eller mer omedelbara ekonomiska påtryckningar upptar mer utrymme. På det hela taget visar landsresultaten på en stark kontinuitet mellan de utmaningar som européerna identifierar och de områden som de vill att EU ska ta itu med. </text:p>
        <text:p text:style-name="P23"/>
        <text:p text:style-name="P54">Ålder strukturerar förväntningarna på EU-åtgärder tydligare än andra sociodemografiska variabler. </text:p>
        <text:p text:style-name="P23">Äldre respondenter är mer benägna att prioritera säkerhetsrelaterade frågor. Bland personer över 55 år nämns irreguljär migration med 31 %, säkerhet och försvar med 29 % och kriget i Ukraina med 27 %. Däremot är dessa siffror lägre bland de svarande i åldern 15–24 år, med 16 %, 18 % respektive 13 %. Detta speglar den tidigare frågan, där äldre svarande också var mer benägna att identifiera kriget i Ukraina, irreguljär migration och säkerhet och försvar som stora utmaningar som EU står inför. Yngre européer lägger däremot relativt sett större vikt vid sociala och institutionella prioriteringar. Svarande i åldern 15–24 år är mer benägna än de i åldern 55 år och äldre att nämna arbetstillfällen, social jämlikhet och kompetens (23 % jämfört med 14 %), ekonomi och offentliga finanser (21 % jämfört med 16 %), utbildning (15 % jämfört med 6 %) samt demokrati, mänskliga rättigheter och rättsstatsprincipen (19 % jämfört med 15 %). </text:p>
        <text:p text:style-name="P23"/>
        <text:p text:style-name="P23">Klimatförändringar och miljö följer inte ett enkelt generationsmönster. Den nämns av 21 % av dem i åldern 15–24 år, sjunker till 15 % bland de svarande i åldern 25–39 år och stiger till 25 % bland dem i åldern 55 år och äldre. Detta bekräftar att miljöhänsyn inte är begränsade till yngre generationer och att de fortfarande ingår i EU:s prioriterade agenda för alla åldersgrupper, om än med varierande intensitet. </text:p>
        <text:p text:style-name="P23"><text:soft-page-break/>Attitydskillnaderna är mer synliga. Svarande som litar på att EU stärker säkerheten och försvaret är mer benägna än de som inte litar på att EU prioriterar säkerhet och försvar (26 % jämfört med 22 %), kriget i Ukraina (23 % jämfört med 16 %) och klimatförändringar och miljö (23 % jämfört med 17 %). Omvänt är det betydligt mer sannolikt att de som inte litar på att EU stärker säkerheten och försvaret prioriterar irreguljär migration (33 % jämfört med 20 %). Dessa resultat tyder på att bredare attityder gentemot EU är förknippade med olika förväntningar på vad EU bör prioritera, även när den övergripande hierarkin av farhågor förblir relativt stabil. </text:p>
        <text:p text:style-name="P23"/>
        <text:p text:style-name="P24"/>
      </text:section>
      <text:h text:style-name="P18" text:outline-level="1"><text:bookmark-start text:name="__RefHeading___Toc4082_3967327191"/>6. EU:s säkerhet och försvar <text:bookmark-end text:name="__RefHeading___Toc4082_3967327191"/></text:h>
      <text:section text:style-name="Sect2" text:name="Section6">
        <text:h text:style-name="P19" text:outline-level="2"><text:bookmark-start text:name="__RefHeading___Toc4084_3967327191"/>6.1 Uppfattat hot mot den nationella säkerheten och stöd till EU:s försvarsautonomi <text:bookmark-end text:name="__RefHeading___Toc4084_3967327191"/></text:h>
        <text:p text:style-name="P54">Européerna känner sig mindre direkt hotade än i början av 2026, men stöder fortfarande starkt ett mer självständigt europeiskt försvar </text:p>
        <text:p text:style-name="P23">Med tanke på den nuvarande internationella situationen är en smal<text:span text:style-name="T13"> majoritet</text:span> av européerna överens om att deras lands säkerhet är hotad (52 %), däribland 19 % som helt håller med och 33 % som tenderar att hålla med. Denna känsla av osäkerhet har dock minskat kraftigt jämfört med januari 2026, med 16 procentenheter.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6">32</text:span></text:p></draw:text-box></draw:frame><draw:frame draw:style-name="gr73" draw:text-style-name="P115" svg:width="0.246cm" svg:height="0.302cm" svg:x="1.187cm" svg:y="7.036cm"><draw:text-box><text:p text:style-name="P91"><text:span text:style-name="T96">1</text:span></text:p></draw:text-box></draw:frame><draw:frame draw:style-name="gr74" draw:text-style-name="P115" svg:width="0.267cm" svg:height="0.302cm" svg:x="6.959cm" svg:y="4.505cm"><draw:text-box><text:p text:style-name="P91"><text:span text:style-name="T96">36</text:span></text:p></draw:text-box></draw:frame><draw:frame draw:style-name="gr74" draw:text-style-name="P115" svg:width="0.267cm" svg:height="0.302cm" svg:x="4.893cm" svg:y="7.036cm"><draw:text-box><text:p text:style-name="P91"><text:span text:style-name="T96">33</text:span></text:p></draw:text-box></draw:frame><draw:frame draw:style-name="gr74" draw:text-style-name="P115" svg:width="0.267cm" svg:height="0.302cm" svg:x="10.659cm" svg:y="4.505cm"><draw:text-box><text:p text:style-name="P91"><text:span text:style-name="T96">16</text:span></text:p></draw:text-box></draw:frame><draw:frame draw:style-name="gr74" draw:text-style-name="P115" svg:width="0.267cm" svg:height="0.302cm" svg:x="9.023cm" svg:y="7.036cm"><draw:text-box><text:p text:style-name="P91"><text:span text:style-name="T96">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6">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6">11</text:span></text:p></draw:text-box></draw:frame><draw:frame draw:style-name="gr77" draw:text-style-name="P115" svg:width="8.527cm" svg:height="0.302cm" svg:x="0.069cm" svg:y="6.349cm"><draw:text-box><text:p text:style-name="P91"><text:span text:style-name="T97">Säkerheten i (vårt land) är hotad</text:span></text:p></draw:text-box></draw:frame><draw:frame draw:style-name="gr78" draw:text-style-name="P115" svg:width="13.532cm" svg:height="0.302cm" svg:x="0.069cm" svg:y="3.814cm"><draw:text-box><text:p text:style-name="P91"><text:span text:style-name="T97">EU bör stärka sin förmåga att självständigt försvara sig mot potentiella yttre hot.</text:span></text:p></draw:text-box></draw:frame><draw:frame draw:style-name="gr79" draw:text-style-name="P116" svg:width="9.492cm" svg:height="0.535cm" svg:x="0.136cm" svg:y="2.348cm"><draw:text-box><text:p text:style-name="P91"><text:span text:style-name="T98">Fråga 7 </text:span><text:span text:style-name="T99">I vilken utsträckning håller du med om följande påståenden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1.555cm" svg:height="0.302cm" svg:x="0.263cm" svg:y="3.045cm"><draw:text-box><text:p text:style-name="P91"><text:span text:style-name="T100">Instämmer helt</text:span></text:p></draw:text-box></draw:frame><draw:polygon draw:style-name="gr85" draw:text-style-name="P110" svg:width="0.13cm" svg:height="0.129cm" svg:x="8.192cm" svg:y="3.092cm" svg:viewBox="0 0 131 130" draw:points="0,130 131,130 131,0 0,0"><text:p/></draw:polygon><draw:frame draw:style-name="gr86" draw:text-style-name="P115" svg:width="1.941cm" svg:height="0.302cm" svg:x="6.259cm" svg:y="3.045cm"><draw:text-box><text:p text:style-name="P91"><text:span text:style-name="T101">Instämmer inte alls</text:span></text:p></draw:text-box></draw:frame><draw:frame draw:style-name="gr87" draw:text-style-name="P115" svg:width="1.188cm" svg:height="0.302cm" svg:x="8.389cm" svg:y="3.045cm"><draw:text-box><text:p text:style-name="P91"><text:span text:style-name="T102">Vet ej</text:span></text:p></draw:text-box></draw:frame><draw:frame draw:style-name="gr65" draw:text-style-name="P114" svg:width="2.006cm" svg:height="1.047cm" svg:x="1.838cm" svg:y="2.902cm"><draw:text-box><text:p text:style-name="P96"><text:span text:style-name="T95">Tenderar att komma överens</text:span></text:p></draw:text-box></draw:frame><draw:frame draw:style-name="gr65" draw:text-style-name="P114" svg:width="2.289cm" svg:height="0.782cm" svg:x="3.749cm" svg:y="2.921cm"><draw:text-box><text:p text:style-name="P96"><text:span text:style-name="T95">Tenderar att vara oense</text:span></text:p></draw:text-box></draw:frame></draw:g></draw:g>Denna nedgång leder inte till ett svagare stöd för försvarskapaciteten på EU-nivå. Tvärtom är mer än två tredjedelar av européerna överens om att EU bör stärka sin förmåga att självständigt försvara sig mot potentiella externa hot (6 %), varav 32 % är helt överens. Detta tyder på att stödet för ett starkare europeiskt försvar inte bara är en reaktion på en omedelbar känsla av nationell osäkerhet utan också återspeglar en bredare förväntan om att EU bör kunna skydda sig i en mer osäker internationell miljö. </text:p>
        <text:p text:style-name="P31">Kontrasten mellan de två resultaten är viktig. Samtidigt som färre européer nu känner att deras eget land är direkt hotat stöder en stor majoritet fortfarande en förstärkning av EU:s autonoma försvarskapacitet. Detta återspeglar de prioriteringar som fastställdes i föregående avsnitt, där säkerhet och försvar rankades bland de främsta områden som européerna förväntar sig att EU ska ta itu med. </text:p>
        <text:p text:style-name="P54">Känslan av hot är fortfarande ojämn mellan medlemsstaterna, samtidigt som stödet för ett självständigt EU-försvar är brett fördelat </text:p>
        <text:p text:style-name="P31">Resultaten på landsnivå visar att uppfattningen om nationella säkerhetshot varierar avsevärt inom EU. De högsta nivåerna av enighet om att landets säkerhet är hotad observeras i Cypern (74 %), följt av Malta (66 %), <text:span text:style-name="T16">Litauen </text:span>(65 %), <text:span text:style-name="T16">Lu</text:span> xembourg (64 %), Estland (62 %) och <text:span text:style-name="T16">Danmark</text:span> (61 %). Relativt höga nivåer noteras också i Grekland (59 %), Rumänien (58 %), Tyskland (57 %) samt Frankrike och Polen (båda 56 %). Däremot är uppfattningen om hot betydligt lägre i Slovenien (32 %), Kroatien (39 %), Österrike (42 %), Ungern (43 %), Belgien och Bulgarien (båda 44 %), Italien (45 %) och Slovakien (47 %). I dessa länder håller färre än hälften av de svarande med om att deras lands säkerhet är hotad. </text:p>
        <text:p text:style-name="P31">Minskningen av hotkänslan jämfört med januari 2026 är synlig i de flesta medlemsstater. I flera länder är minskningen särskilt uttalad, särskilt i Nederländerna (-25 procentenheter), Frankrike (-24 procentenheter), Belgien (-21 procentenheter), Italien (-19 procentenheter) samt Tyskland och Sverige (båda -18 procentenheter). Detta tyder på att den kraftiga nedgång som observerats på EU-nivå inte drivs av ett litet antal länder, utan återspeglar en bredare minskning av den upplevda osäkerheten i hela Europeiska unionen. Nedgången är dock inte enhetlig: Känslan av hot är nästan stabil <text:soft-page-break/>i Cypern (-1 poäng) och till och med ökar i Luxemburg (9 poäng) och Malta (6 poäng), vilket bekräftar att de nationella förhållandena fortsätter att forma säkerhetsuppfattningarna. </text:p>
        <text:p text:style-name="P31">Stödet för att stärka EU:s autonoma försvarskapacitet är mycket mer homogent. En majoritet instämmer i detta uttalande i alla medlemsstater, från 62 % i Italien till 92 % i Malta. De högsta nivåerna noterades i Malta (92 %), Luxemburg (91 %) och Cypern (88 %), följt av Danmark (80 %), Estland (79 %), Portugal (78 %) och Litauen (77 %). Även i de länder där stödet är lägst är det klart majoritetsbaserat, t.ex. Italien (62 %), Polen (65 %), Österrike och Slovenien (båda 66 %) och Bulgarien och Sverige (båda 67 %). Detta visar att även om européerna skiljer sig åt i fråga om hur direkt hotade de känner sig, är stödet för att stärka EU:s försvarskapacitet en gemensam ståndpunkt i hela EU.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80">Fråga 7: Med tanke på den rådande internationella situationen, i vilken utsträckning håller du med om följande påståenden?</text:span></text:p></draw:text-box></draw:frame><draw:frame draw:style-name="gr24" draw:text-style-name="P98" svg:width="7.286cm" svg:height="0.622cm" svg:x="5.158cm" svg:y="0.839cm"><draw:text-box><text:p text:style-name="P96"><text:span text:style-name="T81">Säkerheten i (vårt land) är hotad</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80">Instämmer helt</text:span></text:p></draw:text-box></draw:frame><draw:frame draw:style-name="gr24" draw:text-style-name="P97" svg:width="2.724cm" svg:height="1.348cm" svg:x="3.976cm" svg:y="1.397cm"><draw:text-box><text:p text:style-name="P96"><text:span text:style-name="T80">Tenderar att komma överens</text:span></text:p></draw:text-box></draw:frame><draw:frame draw:style-name="gr24" draw:text-style-name="P97" svg:width="3.225cm" svg:height="0.983cm" svg:x="7.615cm" svg:y="1.45cm"><draw:text-box><text:p text:style-name="P96"><text:span text:style-name="T80">Tenderar att vara oense</text:span></text:p></draw:text-box></draw:frame><draw:frame draw:style-name="gr66" draw:text-style-name="P97" svg:width="3.446cm" svg:height="0.639cm" svg:x="11.762cm" svg:y="1.409cm"><draw:text-box><text:p text:style-name="P96"><text:span text:style-name="T80">Instämmer inte alls</text:span></text:p></draw:text-box></draw:frame><draw:frame draw:style-name="gr24" draw:text-style-name="P97" svg:width="2.17cm" svg:height="0.622cm" svg:x="15.577cm" svg:y="1.423cm"><draw:text-box><text:p text:style-name="P96"><text:span text:style-name="T80">Vet ej</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80">Fråga 7: Med tanke på den rådande internationella situationen, i vilken utsträckning håller du med om följande påståenden?</text:span></text:p></draw:text-box></draw:frame><draw:frame draw:style-name="gr24" draw:text-style-name="P98" svg:width="17.01cm" svg:height="0.622cm" svg:x="0.094cm" svg:y="0.61cm"><draw:text-box><text:p text:style-name="P96"><text:span text:style-name="T81">EU bör stärka sin förmåga att självständigt försvara sig mot potentiella yttre hot.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80">Instämmer helt</text:span></text:p></draw:text-box></draw:frame><draw:frame draw:style-name="gr24" draw:text-style-name="P97" svg:width="2.724cm" svg:height="1.348cm" svg:x="3.853cm" svg:y="1.168cm"><draw:text-box><text:p text:style-name="P96"><text:span text:style-name="T80">Tenderar att komma överens</text:span></text:p></draw:text-box></draw:frame><draw:frame draw:style-name="gr24" draw:text-style-name="P97" svg:width="3.225cm" svg:height="0.983cm" svg:x="7.492cm" svg:y="1.221cm"><draw:text-box><text:p text:style-name="P96"><text:span text:style-name="T80">Tenderar att vara oense</text:span></text:p></draw:text-box></draw:frame><draw:frame draw:style-name="gr66" draw:text-style-name="P97" svg:width="3.446cm" svg:height="0.639cm" svg:x="11.639cm" svg:y="1.18cm"><draw:text-box><text:p text:style-name="P96"><text:span text:style-name="T80">Instämmer inte alls</text:span></text:p></draw:text-box></draw:frame><draw:frame draw:style-name="gr24" draw:text-style-name="P97" svg:width="2.17cm" svg:height="0.622cm" svg:x="15.454cm" svg:y="1.194cm"><draw:text-box><text:p text:style-name="P96"><text:span text:style-name="T80">Vet ej</text:span></text:p></draw:text-box></draw:frame></draw:g></draw:g></text:p>
        <text:p text:style-name="P31"/>
        <text:p text:style-name="P31">Sociodemografiska skillnader är begränsade när det gäller uppfattat hot, men mer synliga när det gäller stöd till självständigt EU-försvar Sociodemografiska skillnader i uppfattningen att ett land är hotat är fortfarande relativt begränsade. Till skillnad från de tidigare frågorna om EU:s viktigaste utmaningar och prioriteringar strukturerar ålder inte svaren i någon större utsträckning. Överenskommelsen om att den nationella säkerheten är hotad ligger på 54 % bland 15-24-åringar och 25-39-åringar, 50 % bland 40-54-åringar och 53 % bland 55-åringar och äldre. Detta tyder på att när medborgarna direkt tillfrågas om säkerheten i sitt eget land är känslan av hot relativt brett fördelad över generationer. Könsskillnaderna är också blygsamma, även om kvinnor (54 %) är något mer benägna än män (51 %) att hålla med om att deras lands säkerhet är hotad. </text:p>
        <text:p text:style-name="P31">Stödet för att stärka EU:s autonoma försvarskapacitet uppvisar tydligare sociodemografiska mönster. Det är högre bland svarande i åldern 55 år och äldre (74 %) än bland dem i åldern 15–24 år (63 %), 25–39 år (62 %) och 40–54 år (65 %). Detta återspeglar delvis de tidigare resultaten som visar att äldre respondenter tenderar att lägga större vikt vid geopolitiska och säkerhetsrelaterade frågor. </text:p>
        <text:p text:style-name="P31">De största skillnaderna är attityder. Svarande som litar på att EU ska stärka säkerheten och försvaret är mycket mer benägna att stödja en autonom försvarskapacitet i EU än de som inte litar på EU på detta område (75 % jämfört med 59 %). En liknande klyfta kan konstateras mellan dem som är nöjda och missnöjda med respekten för rättsstatsprincipen i EU (77 % jämfört med 61 %). Dessa resultat tyder på att stödet till ett självständigt EU-försvar är nära kopplat till ett bredare förtroende för EU:s förmåga att agera effektivt. Men även bland mer skeptiska grupper är stödet fortfarande majoritetsbaserat, vilket bekräftar att en förstärkning av EU:s försvarskapacitet är en allmänt delad förväntan bland den europeiska befolkningen.</text:p>
        <text:p text:style-name="P31"/>
        <text:h text:style-name="P20" text:outline-level="2"><text:bookmark-start text:name="__RefHeading___Toc4086_3967327191"/>6.2 Förtroende för EU för att stärka säkerhet och försvar<text:bookmark-end text:name="__RefHeading___Toc4086_3967327191"/></text:h>
        <text:p text:style-name="P31">En majoritet av européerna litar på att EU stärker säkerheten och försvaret, även om förtroendet är mer måttligt än stödet för ett självständigt EU-försvar </text:p>
        <text:p text:style-name="P31">En majoritet<text:span text:style-name="T6"> av</text:span> européerna litar på att Europeiska unionen stärker säkerheten och försvaret i Europa och skyddar dess citi<text:span text:style-name="T6"> z</text:span>ens (56 %), inklusive 12 % som helt litar på den och 44 % som tenderar att lita på den. Jämfört med januari 2026 har förtroendet för EU för att stärka säkerheten och försvaret ökat med fyra procentenheter, medan andelen som inte alls litar på EU har minskat. Resultaten pekar därför på en blygsam men tydlig förbättring av förtroendet för EU:s förmåga att agera på säkerhets- och försvarsområdet.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8">Vet ej</text:span></text:p></draw:text-box></draw:frame><draw:frame draw:style-name="gr56" draw:text-style-name="P111" svg:width="0.391cm" svg:height="0.327cm" svg:x="7.636cm" svg:y="7.267cm"><draw:text-box><text:p text:style-name="P91"><text:span text:style-name="T89">4 %</text:span></text:p></draw:text-box></draw:frame><draw:frame draw:style-name="gr57" draw:text-style-name="P100" svg:width="12.475cm" svg:height="0.842cm" svg:x="-0.309cm" svg:y="6.128cm"><draw:text-box><text:p text:style-name="P91"><text:span text:style-name="T82">Fråga 8</text:span> <text:span text:style-name="T90">I vilken utsträckning litar du på att Europeiska unionen ska stärka säkerheten och försvaret i Europa och bättre skydda sina medborgare?</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91">Lita helt och hållet på 12 %</text:span></text:p></draw:text-box></draw:frame><draw:frame draw:style-name="gr63" draw:text-style-name="P113" svg:width="1.95cm" svg:height="0.918cm" svg:x="4.752cm" svg:y="7.888cm"><draw:text-box><text:p text:style-name="P91"><text:span text:style-name="T92">Lita inte alls på 13 %</text:span><text:span text:style-name="T93"> </text:span></text:p></draw:text-box></draw:frame><draw:frame draw:style-name="gr64" draw:text-style-name="P113" svg:width="1.805cm" svg:height="1.2cm" svg:x="3.4cm" svg:y="10.545cm"><draw:text-box><text:p text:style-name="P91"><text:span text:style-name="T94">Tenderar att inte lita på 27 %</text:span><text:span text:style-name="T93"> </text:span></text:p></draw:text-box></draw:frame><draw:frame draw:style-name="gr65" draw:text-style-name="P114" svg:width="2.326cm" svg:height="0.782cm" svg:x="8.84cm" svg:y="12.714cm"><draw:text-box><text:p text:style-name="P96"><text:span text:style-name="T95">Tenderar att lita på 44%</text:span></text:p></draw:text-box></draw:frame></draw:g>Detta resultat bör läsas tillsammans med föregående fråga. Mer än två tredjedelar av européerna håller med om att EU bör stärka sin förmåga att självständigt försvara sig mot potentiella yttre hot, men en mindre majoritet litar på att EU stärker säkerheten och försvaret i praktiken. Denna klyfta tyder på att stödet för principen om ett starkare europeiskt försvar är bredare än förtroendet för EU:s förmåga att genomföra det. Det faktum att förtroendet innehas av en majoritet och har ökat sedan januari 2026 bekräftar dock att många medborgare ser EU som en relevant aktör på säkerhets- och försvarsområdet. </text:p>
        <text:p text:style-name="P31"/>
        <text:p text:style-name="P54">Förtroendet för EU på säkerhets- och försvarsområdet är högst i Malta och Luxemburg, och lägre i flera av de största medlemsstaterna. </text:p>
        <text:p text:style-name="P31">Förtroendet för att EU ska stärka säkerheten och försvaret varierar avsevärt mellan medlemsstaterna. Den når sina högsta nivåer i Malta (91 %) och Luxemburg (88 %), följt av Cypern (76 %), Portugal, Danmark och Litauen (alla 75 %) och Estland (72 %). I dessa länder ligger förtroendet för EU:s förmåga att skydda medborgarna betydligt över EU-genomsnittet. </text:p>
        <text:p text:style-name="P31">I andra änden av skalan är förtroendet lägst i Grekland och Tjeckien (båda 47 %). Den är också relativt låg i Tyskland och Italien (båda 50 %), Slovakien och Bulgarien (båda 52 %) samt Frankrike och Österrike (båda 53 %). Detta bekräftar att även om förtroendet innehas av en majoritet eller nästan en majoritet i nästan alla medlemsstater är förtroendet för EU:s roll på säkerhets- och försvarsområdet mer begränsat i flera stora medlemsstater, särskilt Tyskland, Italien och Frankrike. </text:p>
        <text:p text:style-name="P31">Landsmönstret överlappar endast delvis den känsla av nationellt hot som beskrivs i föregående avsnitt. I Rumänien och Estland går det höga förtroendet för EU hand i hand med en stark uppfattning om säkerhetsrisker, vilket tyder på att länder som är mer utsatta för de geopolitiska konsekvenserna av <text:soft-page-break/>kriget i Ukraina också kan skapa större förtroende för försvarsinsatser på EU-nivå. Detta är dock inte systematiskt. Vissa länder med relativt höga upplevda hot, t.ex. Frankrike eller Tyskland, uppvisar mer måttliga nivåer av förtroende för EU på detta område. Detta tyder på att förtroendet för EU:s säkerhets- och försvarsroll inte bara formas av exponering för yttre hot, utan också av bredare nationella attityder till EU:s förmåga att agera effektivt. </text:p>
        <text:p text:style-name="P31">Jämfört med januari 2026 har förtroendet ökat i de flesta medlemsstater, om än i varierande grad. De största ökningarna noterades i Malta (24 poäng), Frankrike (13 poäng), Luxemburg (12 poäng), Österrike (10 poäng) och Slovenien (9 poäng). Förtroendet har också ökat märkbart i Bulgarien och Ungern (båda 8 poäng), Danmark och Grekland (båda 7 poäng) och Belgien (6 poäng). Den övergripande ökningen av förtroendet är utbredd, men ojämn i hela Europeiska unionen.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80">Fråga 8 I vilken utsträckning litar du på att Europeiska unionen ska stärka säkerheten och försvaret i Europa och bättre skydda sina medborgare?</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80">Helt förtroende</text:span></text:p></draw:text-box></draw:frame><draw:frame draw:style-name="gr24" draw:text-style-name="P97" svg:width="2.726cm" svg:height="0.983cm" svg:x="3.309cm" svg:y="1.281cm"><draw:text-box><text:p text:style-name="P106"><text:span text:style-name="T80">Tenderar att lita på</text:span></text:p></draw:text-box></draw:frame><draw:frame draw:style-name="gr24" draw:text-style-name="P97" svg:width="3.225cm" svg:height="0.983cm" svg:x="6.949cm" svg:y="1.334cm"><draw:text-box><text:p text:style-name="P106"><text:span text:style-name="T80">Tenderar att inte lita på</text:span></text:p></draw:text-box></draw:frame><draw:frame draw:style-name="gr27" draw:text-style-name="P97" svg:width="3.444cm" svg:height="0.638cm" svg:x="11.096cm" svg:y="1.295cm"><draw:text-box><text:p text:style-name="P106"><text:span text:style-name="T80">Lita inte alls på</text:span></text:p></draw:text-box></draw:frame><draw:frame draw:style-name="gr49" draw:text-style-name="P97" svg:width="2.17cm" svg:height="0.623cm" svg:x="14.91cm" svg:y="1.307cm"><draw:text-box><text:p text:style-name="P106"><text:span text:style-name="T80">Vet ej</text:span></text:p></draw:text-box></draw:frame></draw:g></draw:g></text:p>
        <text:p text:style-name="P31"/>
        <text:p text:style-name="P25"/>
        <text:p text:style-name="P54">Förtroendet för EU på säkerhets- och försvarsområdet är starkare bland yngre svarande och bland dem som har ett bredare förtroende för EU </text:p>
        <text:p text:style-name="P31">Ålder är en av de tydligaste klyftorna. Förtroendet för EU för att stärka säkerhet och försvar är störst bland svarande i åldern 15–24 år (65 %) och ligger fortfarande över EU-genomsnittet (56 %) bland dem i åldern 25–39 år (59 %). Den är lägre bland svarande i åldern 40–54 år (53 %) och bland dem som är 55 år eller äldre (55 %). </text:p>
        <text:p text:style-name="P31"/>
        <text:p text:style-name="P31">Detta åldersmönster är anmärkningsvärt eftersom äldre svarande i allmänhet är mer benägna att identifiera säkerhetsrelaterade frågor som utmaningar eller prioriteringar för EU. Yngre svarande verkar mindre benägna att känna sig direkt berörda av säkerhetshot, men mer benägna att lita på att EU agerar på detta område. Detta tyder på en åtskillnad mellan uppfattningen om hot, som tenderar att vara starkare bland äldre svarande, och förtroendet för EU:s åtgärder, som är starkare bland yngre européer. </text:p>
        <text:p text:style-name="P31">Könsskillnaderna är begränsade, även om män (58 %) är något mer benägna än kvinnor (55 %) att lita på EU på detta område. Förtroendet är också större bland svarande med eftergymnasial utbildning (61 %) än bland dem med gymnasieutbildning eller eftergymnasial utbildning (54 %) eller lägre utbildningsnivåer (55 %). </text:p>
        <text:p text:style-name="P31"/>
        <text:p text:style-name="P31"><draw:g text:anchor-type="paragraph" draw:z-index="24" draw:name="Objet de groupe 25" draw:style-name="gr2"><draw:frame draw:style-name="gr29" draw:text-style-name="P100" svg:width="11.29cm" svg:height="0.355cm" svg:x="-0.086cm" svg:y="2.455cm"><draw:text-box><text:p text:style-name="P91"><text:span text:style-name="T82">Förtroendet för EU på försvarsområdet är betydligt starkare bland personer under 25 år (65 %)</text:span></text:p></draw:text-box></draw:frame><draw:frame draw:style-name="gr30" draw:text-style-name="P92" svg:width="1.865cm" svg:height="0.313cm" svg:x="6.13cm" svg:y="4.214cm"><draw:text-box><text:p text:style-name="P91"><text:span text:style-name="T83">Totalt förtroende </text:span></text:p></draw:text-box></draw:frame><draw:frame draw:style-name="gr31" draw:text-style-name="P101" svg:width="14.978cm" svg:height="0.318cm" svg:x="-0.081cm" svg:y="3.351cm"><draw:text-box><text:p text:style-name="P91"><text:span text:style-name="T84">Fråga 8 </text:span><text:span text:style-name="T85">I vilken utsträckning litar du på att Europeiska unionen ska stärka säkerheten och försvaret i Europa och bättre skydda sina medborgare?</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281cm" svg:height="0.285cm" svg:x="0.974cm" svg:y="4.566cm"><draw:text-box><text:p text:style-name="P91"><text:span text:style-name="T86">% efter ålder:</text:span></text:p></draw:text-box></draw:frame><draw:frame draw:style-name="gr37" draw:text-style-name="P105" svg:width="0.267cm" svg:height="0.285cm" svg:x="3.269cm" svg:y="5.522cm"><draw:text-box><text:p text:style-name="P91"><text:span text:style-name="T86">65</text:span></text:p></draw:text-box></draw:frame><draw:frame draw:style-name="gr38" draw:text-style-name="P105" svg:width="0.23cm" svg:height="0.285cm" svg:x="3.107cm" svg:y="6.212cm"><draw:text-box><text:p text:style-name="P91"><text:span text:style-name="T86">5</text:span></text:p></draw:text-box></draw:frame><draw:frame draw:style-name="gr37" draw:text-style-name="P105" svg:width="0.267cm" svg:height="0.285cm" svg:x="2.944cm" svg:y="6.891cm"><draw:text-box><text:p text:style-name="P91"><text:span text:style-name="T86">53</text:span></text:p></draw:text-box></draw:frame><draw:frame draw:style-name="gr39" draw:text-style-name="P105" svg:width="0.269cm" svg:height="0.285cm" svg:x="2.997cm" svg:y="7.569cm"><draw:text-box><text:p text:style-name="P91"><text:span text:style-name="T86">55</text:span></text:p></draw:text-box></draw:frame><draw:frame draw:style-name="gr40" draw:text-style-name="P105" svg:width="0.611cm" svg:height="0.285cm" svg:x="0.672cm" svg:y="5.512cm"><draw:text-box><text:p text:style-name="P91"><text:span text:style-name="T87">15-24</text:span></text:p></draw:text-box></draw:frame><draw:frame draw:style-name="gr40" draw:text-style-name="P105" svg:width="0.611cm" svg:height="0.285cm" svg:x="0.672cm" svg:y="6.2cm"><draw:text-box><text:p text:style-name="P91"><text:span text:style-name="T87">25-39</text:span></text:p></draw:text-box></draw:frame><draw:frame draw:style-name="gr40" draw:text-style-name="P105" svg:width="0.611cm" svg:height="0.285cm" svg:x="0.672cm" svg:y="6.881cm"><draw:text-box><text:p text:style-name="P91"><text:span text:style-name="T87">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7">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6">% efter yrke:</text:span></text:p></draw:text-box></draw:frame><draw:frame draw:style-name="gr37" draw:text-style-name="P105" svg:width="0.267cm" svg:height="0.285cm" svg:x="8.243cm" svg:y="5.572cm"><draw:text-box><text:p text:style-name="P91"><text:span text:style-name="T86">63</text:span></text:p></draw:text-box></draw:frame><draw:frame draw:style-name="gr38" draw:text-style-name="P105" svg:width="0.23cm" svg:height="0.285cm" svg:x="8.123cm" svg:y="6.249cm"><draw:text-box><text:p text:style-name="P91"><text:span text:style-name="T86">5</text:span></text:p></draw:text-box></draw:frame><draw:frame draw:style-name="gr37" draw:text-style-name="P105" svg:width="0.267cm" svg:height="0.285cm" svg:x="8.053cm" svg:y="6.941cm"><draw:text-box><text:p text:style-name="P91"><text:span text:style-name="T86">55</text:span></text:p></draw:text-box></draw:frame><draw:frame draw:style-name="gr37" draw:text-style-name="P105" svg:width="0.267cm" svg:height="0.285cm" svg:x="8.007cm" svg:y="7.616cm"><draw:text-box><text:p text:style-name="P91"><text:span text:style-name="T86">53</text:span></text:p></draw:text-box></draw:frame><draw:frame draw:style-name="gr43" draw:text-style-name="P105" svg:width="1.421cm" svg:height="0.285cm" svg:x="5.109cm" svg:y="5.559cm"><draw:text-box><text:p text:style-name="P91"><text:span text:style-name="T87">Egenföretagare</text:span></text:p></draw:text-box></draw:frame><draw:frame draw:style-name="gr36" draw:text-style-name="P105" svg:width="0.929cm" svg:height="0.285cm" svg:x="5.525cm" svg:y="6.237cm"><draw:text-box><text:p text:style-name="P91"><text:span text:style-name="T87">Anställd</text:span></text:p></draw:text-box></draw:frame><draw:frame draw:style-name="gr44" draw:text-style-name="P105" svg:width="1.622cm" svg:height="0.285cm" svg:x="5.029cm" svg:y="6.928cm"><draw:text-box><text:p text:style-name="P91"><text:span text:style-name="T87">Manuell arbetare</text:span></text:p></draw:text-box></draw:frame><draw:polygon draw:style-name="gr32" draw:text-style-name="P102" svg:width="4.78cm" svg:height="0.665cm" svg:x="9.197cm" svg:y="4.468cm" svg:viewBox="0 0 4781 666" draw:points="0,666 4781,666 4781,0 0,0"><text:p/></draw:polygon><draw:frame draw:style-name="gr45" draw:text-style-name="P105" svg:width="1.248cm" svg:height="0.285cm" svg:x="5.299cm" svg:y="7.606cm"><draw:text-box><text:p text:style-name="P91"><text:span text:style-name="T87">Fungerar inte</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5.358cm" svg:height="0.285cm" svg:x="9.407cm" svg:y="4.566cm"><draw:text-box><text:p text:style-name="P91"><text:span text:style-name="T86">% tillfredsställelse med respekten för lagstiftningen i EU:</text:span></text:p></draw:text-box></draw:frame><draw:frame draw:style-name="gr38" draw:text-style-name="P105" svg:width="0.23cm" svg:height="0.285cm" svg:x="13.669cm" svg:y="5.873cm"><draw:text-box><text:p text:style-name="P91"><text:span text:style-name="T86">7</text:span></text:p></draw:text-box></draw:frame><draw:frame draw:style-name="gr39" draw:text-style-name="P105" svg:width="0.269cm" svg:height="0.285cm" svg:x="12.642cm" svg:y="7.23cm"><draw:text-box><text:p text:style-name="P91"><text:span text:style-name="T86">36</text:span></text:p></draw:text-box></draw:frame><draw:frame draw:style-name="gr47" draw:text-style-name="P105" svg:width="1.819cm" svg:height="0.285cm" svg:x="10.39cm" svg:y="5.863cm"><draw:text-box><text:p text:style-name="P91"><text:span text:style-name="T87">Totalt ”Förtroende”</text:span></text:p></draw:text-box></draw:frame><draw:frame draw:style-name="gr48" draw:text-style-name="P105" svg:width="2.199cm" svg:height="0.285cm" svg:x="10.032cm" svg:y="7.218cm"><draw:text-box><text:p text:style-name="P91"><text:span text:style-name="T87">Totalt ”Inte förtroende”</text:span></text:p></draw:text-box></draw:frame></draw:g>De största skillnaderna är attityder. De svarande som är nöjda med respekten för rättsstatsprincipen i EU (79 %) är mycket mer benägna att lita på att EU stärker säkerheten och försvaret än de som är missnöjda (36 %). Detta bekräftar att förtroendet för EU:s roll på säkerhets- och försvarsområdet är nära kopplat till ett bredare förtroende för Europeiska unionens funktionssätt.</text:p>
        <text:p text:style-name="P38"/>
      </text:section>
      <text:h text:style-name="P18" text:outline-level="1"><text:bookmark-start text:name="__RefHeading___Toc4088_3967327191"/>7. Tekniska specifikationer <text:bookmark-end text:name="__RefHeading___Toc4088_3967327191"/></text:h>
      <text:p text:style-name="P23">Mellan den 19 och 24 juni 2026 genomförde Demoscopy denna Flash Eurobarometer 584 på begäran av Europeiska kommissionen, generaldirektoratet för kommunikation (GD COMM, enheten för den allmänna opinionen och medborgarnas engagemang). Det är en undersökning som samordnas av generaldirektoratet för kommunikation (GD COMM, enheten för den allmänna opinionen och medborgarnas engagemang). </text:p>
      <text:p text:style-name="P23">Denna Flash Eurobarometer omfattar den allmänna befolkningen i åldern 15 år och äldre, i alla 27 EU-medlemsstater. Denna målgrupp motsvarar allmänheten i stort enligt definitionen i Flash Eurobarometer-ramavtalet. Totalt genomfördes 25 904 intervjuer via Computer Assisted Web Interviewing (CAWI). </text:p>
      <text:p text:style-name="P23">Urvalsutformningen följer standardspecifikationerna i ramavtalet, med 1 000 intervjuer i större medlemsstater och 500 intervjuer i mindre medlemsstater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Antal intervjuer per land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tland</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en</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auen</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en</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Tjeckien</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Ungern</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mark</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Tyskland</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ederländern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land</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Österrike</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ken Irland</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en</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ekland</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Spanien</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änien</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krike</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en</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Kroatien</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kien</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en</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ypern</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verige</text:p>
          </table:table-cell>
          <table:table-cell table:style-name="Tableau5.C3" office:value-type="float" office:value="1009">
            <text:p text:style-name="P65">1009</text:p>
          </table:table-cell>
        </table:table-row>
      </table:table>
      <text:p text:style-name="P23"/>
      <text:p text:style-name="P53">Felmarginal </text:p>
      <text:p text:style-name="P23">Undersökningsresultaten omfattas av provtagningstoleranser. Felmarginalen kvantifierar osäkerheten om (eller förtroendet för) ett undersökningsresultat. Som en allmän regel gäller att ju fler intervjuer som genomförs (urvalsstorlek), desto mindre är felmarginalen. Ett urval på 500 ger en felmarginal på högst 4,4 procentenheter och ett urval på 1 000 ger en felmarginal på högst 3,1 procentenheter.</text:p>
      <text:p text:style-name="P23"><draw:frame draw:style-name="fr1" draw:name="Cadre4" text:anchor-type="paragraph" svg:x="-0.032cm" svg:y="5.032cm" svg:width="17.11cm" draw:z-index="25"><draw:text-box fo:min-height="3.683cm"><text:p text:style-name="P14">(tabell från en annan Eurobarometer-rappor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Statistiska marginaler på grund av urvalsprocess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med en konfidensnivå på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olika provstorlekar finns i rader </text:p></table:table-cell><table:covered-table-cell/><table:covered-table-cell/><table:covered-table-cell/><table:covered-table-cell/><table:covered-table-cell/><table:table-cell table:style-name="Tableau34.A1" table:number-columns-spanned="6" office:value-type="string"><text:p text:style-name="P66">olika observerade resultat finns i kolumner</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text:span> estionnaire <text:bookmark-end text:name="__RefHeading___Toc4090_3967327191"/></text:h>
      <text:p text:style-name="P23">Intervjuläge: Online (CAWI) </text:p>
      <text:p text:style-name="P23">Målgrupp: Allmänheten i stort, 15<text:span text:style-name="T7">+</text:span> </text:p>
      <text:p text:style-name="P23">Täckning: 27 EU-medlemsstater </text:p>
      <text:p text:style-name="P23">Datum för fältarbete: 19–24 juni 2026 </text:p>
      <text:p text:style-name="P23">Provets<text:span text:style-name="T17"> ize:</text:span> 25904 intervjuer (cirka 1000 i större länder och 500 i mindre länder) </text:p>
      <text:p text:style-name="P39">Sociodemografiska frågor: ålder, kön, utbildning, yrke, region, urbanisering, hushållens sammansättning och ekonomiska svårigheter.</text:p>
      <text:p text:style-name="P23">EU: styrkor, utmaningar och prioriteringar </text:p>
      <text:p text:style-name="P23"/>
      <text:p text:style-name="P42"><text:span text:style-name="T9">Första kvartalet: Vilka</text:span><text:span text:style-name="T8"> av följande anser du är de största utmaningar som EU står inför just nu? Välj upp till tre svar. </text:span></text:p>
      <text:p text:style-name="P40">(RANDOMISE 1–11 – MAX 3 SVAR)</text:p>
      <text:p text:style-name="P23">Social ojämlikhet 1 </text:p>
      <text:p text:style-name="P23">Otillräcklig ekonomisk tillväxt 2 </text:p>
      <text:p text:style-name="P23">Levnadskostnader 3 </text:p>
      <text:p text:style-name="P23">Kriget i Ukraina 4 </text:p>
      <text:p text:style-name="P23">Konflikter i Mellanöstern (M) 5 </text:p>
      <text:p text:style-name="P23">Klimatförändringar och miljöfrågor 6 </text:p>
      <text:p text:style-name="P23">Irreguljär migration 7 </text:p>
      <text:p text:style-name="P23">Brott och terrorism 8 </text:p>
      <text:p text:style-name="P23">Den digitala teknikens inverkan på samhället 9 </text:p>
      <text:p text:style-name="P23">Desinformation och informationsmanipulering 10 </text:p>
      <text:p text:style-name="P23">Säkerhets- och försvarsfrågor 11 </text:p>
      <text:p text:style-name="P23">Övriga 12 </text:p>
      <text:p text:style-name="P23">Inga 13 </text:p>
      <text:p text:style-name="P23">Vet inte 998 </text:p>
      <text:p text:style-name="P23"/>
      <text:p text:style-name="P23"/>
      <text:p text:style-name="P43"><text:span text:style-name="T10">Q2 Vilka</text:span> av följande områden anser du att EU bör prioritera? Välj upp till tre svar. </text:p>
      <text:p text:style-name="P40">(RANDOMISE 1–17 – MAX 3 SVAR)</text:p>
      <text:p text:style-name="P23">Irreguljär migration 1 </text:p>
      <text:p text:style-name="P23">Kriget i Ukraina 2 </text:p>
      <text:p text:style-name="P23">Säkerhet och försvar 3 </text:p>
      <text:p text:style-name="P23">Ekonomi och offentliga finanser 4 </text:p>
      <text:p text:style-name="P23">Industri och konkurrenskraft 5 </text:p>
      <text:p text:style-name="P23">Jordbruk och livsmedelstrygghet 6 </text:p>
      <text:p text:style-name="P23">Klimatförändringar och miljö 7 </text:p>
      <text:p text:style-name="P23"><text:soft-page-break/>Utbildning 8 </text:p>
      <text:p text:style-name="P23">Jobb, social jämlikhet och kompetens 9 </text:p>
      <text:p text:style-name="P23">Energi 10 </text:p>
      <text:p text:style-name="P23">Handel 11 </text:p>
      <text:p text:style-name="P23">Forskning och innovation 12 </text:p>
      <text:p text:style-name="P23">Folkhälsa 13 </text:p>
      <text:p text:style-name="P23">Den digitala teknikens inverkan på samhället (N) 14 </text:p>
      <text:p text:style-name="P23">Demokrati, mänskliga rättigheter och rättsstatsprincipen 15 </text:p>
      <text:p text:style-name="P23">Konflikter i Mellanöstern (N) 16 </text:p>
      <text:p text:style-name="P23">Övriga 17 </text:p>
      <text:p text:style-name="P23">Inga 18 </text:p>
      <text:p text:style-name="P23">Vet inte 998 </text:p>
      <text:p text:style-name="P23"/>
      <text:p text:style-name="P44"><text:span text:style-name="T17">Dem</text:span> okrati och rättsstatsprincipen i EU </text:p>
      <text:p text:style-name="P23"/>
      <text:p text:style-name="P23"><text:span text:style-name="T12">Fråga 3</text:span> <text:span text:style-name="T11">Vilka av följande anser du är de viktigaste inslagen i ett demokratiskt samhälle?</text:span> </text:p>
      <text:p text:style-name="P40">(RANDOMISE 1–10 – MAX 3 SVAR)</text:p>
      <text:p text:style-name="P23">Fria och rättvisa val 1 </text:p>
      <text:p text:style-name="P23">Yttrandefrihet 2 </text:p>
      <text:p text:style-name="P23">Mediernas frihet och oberoende 3 </text:p>
      <text:p text:style-name="P23">Respekt för rättsstatsprincipen och skydd av de grundläggande rättigheterna 4 </text:p>
      <text:p text:style-name="P23">Ett oberoende rättsväsende 5 </text:p>
      <text:p text:style-name="P23">Medborgarnas möjlighet att delta i den offentliga debatten och beslutsfattandet 6 </text:p>
      <text:p text:style-name="P23">Insyn och ansvarsutkrävande av politiska ledare 7 </text:p>
      <text:p text:style-name="P23">Respekt för minoriteters rättigheter 8 </text:p>
      <text:p text:style-name="P23">Bekämpning av korruption 9 </text:p>
      <text:p text:style-name="P23">En stark opposition som kan kritisera regeringen 10 </text:p>
      <text:p text:style-name="P23">Övriga 11 </text:p>
      <text:p text:style-name="P23">Ingen av dessa 12 </text:p>
      <text:p text:style-name="P23">Vet inte 13 </text:p>
      <text:p text:style-name="P23"/>
      <text:p text:style-name="P44"><text:span text:style-name="T10">Q4 Ov</text:span> erall, hur nöjd eller missnöjd är du med respekten för rättsstatsprincipen i... </text:p>
      <text:p text:style-name="P46">(Endast ett svar)</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Mycket nöjd</text:p>
          </table:table-cell>
          <table:table-cell table:style-name="Tableau6.A1" office:value-type="string">
            <text:p text:style-name="P71">Ganska nöjd</text:p>
          </table:table-cell>
          <table:table-cell table:style-name="Tableau6.A1" office:value-type="string">
            <text:p text:style-name="P71">Ganska missnöjd</text:p>
          </table:table-cell>
          <table:table-cell table:style-name="Tableau6.A1" office:value-type="string">
            <text:p text:style-name="P71">Mycket missnöjd</text:p>
          </table:table-cell>
          <table:table-cell table:style-name="Tableau6.A1" office:value-type="string">
            <text:p text:style-name="P71">Vet ej</text:p>
          </table:table-cell>
        </table:table-row>
        <table:table-row table:style-name="Tableau6.2">
          <table:table-cell table:style-name="Tableau6.A1" office:value-type="string">
            <text:p text:style-name="P71">1</text:p>
          </table:table-cell>
          <table:table-cell table:style-name="Tableau6.A1" office:value-type="string">
            <text:p text:style-name="P71">(Vårt land)</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U-kommissionen</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10">Fråga 5</text:span> För var och en av följande åtgärder, tala om för mig om ni anser att det är<text:span text:style-name="T10"> effektivt</text:span> eller inte när det gäller att underblåsa det politiska beslutsfattandet på EU-nivå efter valet? </text:p>
      <text:p text:style-name="P46">(RANDOMIS – ett svar per linje)</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ext:soft-page-break/>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Mycket effektiv</text:p>
          </table:table-cell>
          <table:table-cell table:style-name="Tableau7.A1" office:value-type="string">
            <text:p text:style-name="P71">Ganska effektiv</text:p>
          </table:table-cell>
          <table:table-cell table:style-name="Tableau7.A1" office:value-type="string">
            <text:p text:style-name="P71">Inte särskilt effektivt</text:p>
          </table:table-cell>
          <table:table-cell table:style-name="Tableau7.A1" office:value-type="string">
            <text:p text:style-name="P71">Inte alls effektivt</text:p>
          </table:table-cell>
          <table:table-cell table:style-name="Tableau7.A1" office:value-type="string">
            <text:p text:style-name="P71">Vet ej</text:p>
          </table:table-cell>
        </table:table-row>
        <table:table-row>
          <table:table-cell table:style-name="Tableau7.A1" office:value-type="string">
            <text:p text:style-name="P71">1</text:p>
          </table:table-cell>
          <table:table-cell table:style-name="Tableau7.A1" office:value-type="string">
            <text:p text:style-name="P71">Vara medlem i en förening eller en icke-statlig organisation</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Delta i ett europeiskt medborgarinitiativ (en begäran som undertecknats av minst en miljon medborgare i minst sju medlemsstater där kommissionen uppmanas att föreslå nya lagar på områden där kommissionen har befogenhet att agera) eller en europeisk medborgarpanel (en slumpmässigt utvald medborgarförsamling på EU-nivå som arbetar tillsammans med politiska rekommendationer).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Delta i politiska rörelser partier eller fackföreningar</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jkotta eller köpa vissa produkter av politiska, etiska eller miljömässiga skäl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Delta i en demonstration eller protest</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Oberoende och handel </text:p>
      <text:p text:style-name="P44"><text:span text:style-name="T10">Fråga 6 </text:span>I vilken utsträckning håller du med om följande påståenden? </text:p>
      <text:p text:style-name="P40">(ROTTAT – ett svar per linj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Instämmer helt</text:p>
          </table:table-cell>
          <table:table-cell table:style-name="Tableau8.A1" office:value-type="string">
            <text:p text:style-name="P71">Tenderar att komma överens</text:p>
          </table:table-cell>
          <table:table-cell table:style-name="Tableau8.A1" office:value-type="string">
            <text:p text:style-name="P71">Tenderar att vara oense</text:p>
          </table:table-cell>
          <table:table-cell table:style-name="Tableau8.A1" office:value-type="string">
            <text:p text:style-name="P71">Instämmer inte alls</text:p>
          </table:table-cell>
          <table:table-cell table:style-name="Tableau8.A1" office:value-type="string">
            <text:p text:style-name="P71">Vet ej</text:p>
          </table:table-cell>
        </table:table-row>
        <table:table-row table:style-name="Tableau8.2">
          <table:table-cell table:style-name="Tableau8.A1" office:value-type="string">
            <text:p text:style-name="P71">1</text:p>
          </table:table-cell>
          <table:table-cell table:style-name="Tableau8.A1" office:value-type="string">
            <text:p text:style-name="P71">Medlemsstaterna kan uppnå bättre resultat i handelsförhandlingarna genom att samarbeta på EU-nivå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U bör stärka sitt ekonomiska oberoende genom att diversifiera sina handelsförbindelser.</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försvar, inbegripet den framtida säkerhetsstrategin</text:p>
      <text:p text:style-name="P44"><text:span text:style-name="T10">Fråga</text:span> 7: Med tanke på den rådande internationella situationen, i vilken utsträckning håller du med om följande påståenden?</text:p>
      <text:p text:style-name="P40">(ROTTAT – ett svar per linj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Instämmer helt</text:p>
          </table:table-cell>
          <table:table-cell table:style-name="Tableau9.A1" office:value-type="string">
            <text:p text:style-name="P71">Tenderar att komma överens</text:p>
          </table:table-cell>
          <table:table-cell table:style-name="Tableau9.A1" office:value-type="string">
            <text:p text:style-name="P71">Tenderar att vara oense</text:p>
          </table:table-cell>
          <table:table-cell table:style-name="Tableau9.A1" office:value-type="string">
            <text:p text:style-name="P71">Instämmer inte alls</text:p>
          </table:table-cell>
          <table:table-cell table:style-name="Tableau9.A1" office:value-type="string">
            <text:p text:style-name="P71">Vet ej</text:p>
          </table:table-cell>
        </table:table-row>
        <table:table-row table:style-name="Tableau9.2">
          <table:table-cell table:style-name="Tableau9.A1" office:value-type="string">
            <text:p text:style-name="P71">1</text:p>
          </table:table-cell>
          <table:table-cell table:style-name="Tableau9.A1" office:value-type="string">
            <text:p text:style-name="P71">Säkerheten i (vårt land) är hotad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U bör stärka sin förmåga att självständigt försvara sig mot potentiella yttre hot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10">Fråga 8:</text:span> I vilken utsträckning litar du på att Europeiska unionen ska stärka säkerheten och försvaret i Europa och skydda sitt citi<text:span text:style-name="T10"> z</text:span>ens? </text:p>
      <text:p text:style-name="P40">(Endast ett svar)</text:p>
      <table:table table:name="Tableau10" table:style-name="Tableau10">
        <table:table-column table:style-name="Tableau10.A"/>
        <table:table-column table:style-name="Tableau10.B"/>
        <table:table-row>
          <table:table-cell table:style-name="Tableau10.A1" office:value-type="string">
            <text:p text:style-name="P71">Helt förtroende</text:p>
          </table:table-cell>
          <table:table-cell table:style-name="Tableau10.A1" office:value-type="string">
            <text:p text:style-name="P71">1</text:p>
          </table:table-cell>
        </table:table-row>
        <table:table-row>
          <table:table-cell table:style-name="Tableau10.A1" office:value-type="string">
            <text:p text:style-name="P71">Tenderar att lita på</text:p>
          </table:table-cell>
          <table:table-cell table:style-name="Tableau10.A1" office:value-type="string">
            <text:p text:style-name="P71">2</text:p>
          </table:table-cell>
        </table:table-row>
        <table:table-row>
          <table:table-cell table:style-name="Tableau10.A1" office:value-type="string">
            <text:p text:style-name="P71">Tenderar att inte lita på</text:p>
          </table:table-cell>
          <table:table-cell table:style-name="Tableau10.A1" office:value-type="string">
            <text:p text:style-name="P71">3</text:p>
          </table:table-cell>
        </table:table-row>
        <table:table-row>
          <table:table-cell table:style-name="Tableau10.A1" office:value-type="string">
            <text:p text:style-name="P71">Lita inte alls på</text:p>
          </table:table-cell>
          <table:table-cell table:style-name="Tableau10.A1" office:value-type="string">
            <text:p text:style-name="P71">4</text:p>
          </table:table-cell>
        </table:table-row>
        <table:table-row>
          <table:table-cell table:style-name="Tableau10.A1" office:value-type="string">
            <text:p text:style-name="P71">Vet ej </text:p>
          </table:table-cell>
          <table:table-cell table:style-name="Tableau10.A1" office:value-type="string">
            <text:p text:style-name="P71">4</text:p>
          </table:table-cell>
        </table:table-row>
      </table:table>
      <text:p text:style-name="P46"><text:soft-page-break/></text:p>
      <text:p text:style-name="P46"/>
      <text:p text:style-name="P44">Energikrisen </text:p>
      <text:p text:style-name="P44"><text:span text:style-name="T10">Fråga 9:</text:span> Vad anser du kan hjälpa EU att övergå från fossila bränslen? </text:p>
      <text:p text:style-name="P40">(FÖRSTA ÄR EXKLUSIVA – OCH DÄRFÖR -Flera –RANDOMIS)</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Ökad elektrifiering </text:p>
          </table:table-cell>
          <table:table-cell table:style-name="Tableau11.B1" office:value-type="float" office:value="1">
            <text:p text:style-name="P66">1</text:p>
          </table:table-cell>
        </table:table-row>
        <table:table-row table:style-name="Tableau11.1">
          <table:table-cell table:style-name="Tableau11.A1" office:value-type="string">
            <text:p text:style-name="P60">Minska energianvändningen genom energieffektivitetsåtgärder </text:p>
          </table:table-cell>
          <table:table-cell table:style-name="Tableau11.B1" office:value-type="float" office:value="2">
            <text:p text:style-name="P66">2</text:p>
          </table:table-cell>
        </table:table-row>
        <table:table-row table:style-name="Tableau11.1">
          <table:table-cell table:style-name="Tableau11.A1" office:value-type="string">
            <text:p text:style-name="P60">Främja lokala åtgärder som energigemenskaper </text:p>
          </table:table-cell>
          <table:table-cell table:style-name="Tableau11.B1" office:value-type="float" office:value="3">
            <text:p text:style-name="P66">3</text:p>
          </table:table-cell>
        </table:table-row>
        <table:table-row table:style-name="Tableau11.1">
          <table:table-cell table:style-name="Tableau11.A1" office:value-type="string">
            <text:p text:style-name="P60">Utveckling av mer förnybar energikapacitet genom t.ex. nya vindkraftparker och solparker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eringar i kärnkraftslösningar </text:p>
          </table:table-cell>
          <table:table-cell table:style-name="Tableau11.B1" office:value-type="float" office:value="5">
            <text:p text:style-name="P66">5</text:p>
          </table:table-cell>
        </table:table-row>
        <table:table-row table:style-name="Tableau11.1">
          <table:table-cell table:style-name="Tableau11.A1" office:value-type="string">
            <text:p text:style-name="P60">Övrigt </text:p>
          </table:table-cell>
          <table:table-cell table:style-name="Tableau11.B1" office:value-type="float" office:value="6">
            <text:p text:style-name="P66">6</text:p>
          </table:table-cell>
        </table:table-row>
        <table:table-row table:style-name="Tableau11.1">
          <table:table-cell table:style-name="Tableau11.A1" office:value-type="string">
            <text:p text:style-name="P60">Vet ej </text:p>
          </table:table-cell>
          <table:table-cell table:style-name="Tableau11.B1" office:value-type="float" office:value="998">
            <text:p text:style-name="P66">998</text:p>
          </table:table-cell>
        </table:table-row>
      </table:table>
      <text:p text:style-name="P46"/>
      <text:p text:style-name="P44">1. För det första? </text:p>
      <text:p text:style-name="P44">2. Och sen då? </text:p>
      <text:p text:style-name="P23"/>
      <text:p text:style-name="P23"/>
      <text:p text:style-name="P23"/>
      <text:p text:style-name="P44"><text:span text:style-name="T10">Fråga 10: Vilka,</text:span> om några, av följande åtgärder har du vidtagit som svar på de ökade energipriserna efter början av kriget i Iran (slutet av februari 2026) för att minska din energiförbrukning och hantera din energianvändning mer aktivt? <text:span text:style-name="T17">Du har...</text:span></text:p>
      <text:p text:style-name="P40">(Många svar är möjliga – INGEN OCH DK ÄR EXKLUSIV –RANDOMIS)</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Minskad användning av värme eller kyla </text:p>
          </table:table-cell>
          <table:table-cell table:style-name="Tableau12.B1" office:value-type="float" office:value="1">
            <text:p text:style-name="P66">1</text:p>
          </table:table-cell>
        </table:table-row>
        <table:table-row table:style-name="Tableau12.1">
          <table:table-cell table:style-name="Tableau12.A1" office:value-type="string">
            <text:p text:style-name="P60">Minskad total elförbrukning </text:p>
          </table:table-cell>
          <table:table-cell table:style-name="Tableau12.B1" office:value-type="float" office:value="2">
            <text:p text:style-name="P66">2</text:p>
          </table:table-cell>
        </table:table-row>
        <table:table-row table:style-name="Tableau12.1">
          <table:table-cell table:style-name="Tableau12.A1" office:value-type="string">
            <text:p text:style-name="P60">Förbättrad isolering eller energiprestanda i ditt hem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erat i mer energieffektiva apparater </text:p>
          </table:table-cell>
          <table:table-cell table:style-name="Tableau12.B1" office:value-type="float" office:value="4">
            <text:p text:style-name="P66">4</text:p>
          </table:table-cell>
        </table:table-row>
        <table:table-row table:style-name="Tableau12.1">
          <table:table-cell table:style-name="Tableau12.A1" office:value-type="string">
            <text:p text:style-name="P60">Övervaka din energiförbrukning närmare </text:p>
          </table:table-cell>
          <table:table-cell table:style-name="Tableau12.B1" office:value-type="float" office:value="5">
            <text:p text:style-name="P66">5</text:p>
          </table:table-cell>
        </table:table-row>
        <table:table-row table:style-name="Tableau12.1">
          <table:table-cell table:style-name="Tableau12.A1" office:value-type="string">
            <text:p text:style-name="P60">Jämfört eller bytt energileverantör eller avtal </text:p>
          </table:table-cell>
          <table:table-cell table:style-name="Tableau12.B1" office:value-type="float" office:value="6">
            <text:p text:style-name="P66">6</text:p>
          </table:table-cell>
        </table:table-row>
        <table:table-row table:style-name="Tableau12.1">
          <table:table-cell table:style-name="Tableau12.A1" office:value-type="string">
            <text:p text:style-name="P60">Använda smarta verktyg eller appar för att hantera energianvändning </text:p>
          </table:table-cell>
          <table:table-cell table:style-name="Tableau12.B1" office:value-type="float" office:value="7">
            <text:p text:style-name="P66">7</text:p>
          </table:table-cell>
        </table:table-row>
        <table:table-row table:style-name="Tableau12.1">
          <table:table-cell table:style-name="Tableau12.A1" office:value-type="string">
            <text:p text:style-name="P60">Justerad energianvändning för att dra nytta av lägre priser eller minskad förbrukning i timmar med högre priser (t.ex. på morgonen, kvällen)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stallerade eller övervägde att installera lösningar för förnybar energi (t.ex. solpaneler) </text:p>
          </table:table-cell>
          <table:table-cell table:style-name="Tableau12.B1" office:value-type="float" office:value="9">
            <text:p text:style-name="P66">9</text:p>
          </table:table-cell>
        </table:table-row>
        <table:table-row table:style-name="Tableau12.1">
          <table:table-cell table:style-name="Tableau12.A1" office:value-type="string">
            <text:p text:style-name="P60">Gick med i en energigemenskap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Ändra dina transportvanor för att minska energiförbrukningen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Övrigt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Inga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Vet ej</text:p>
          </table:table-cell>
          <table:table-cell table:style-name="Tableau12.B1" office:value-type="float" office:value="998">
            <text:p text:style-name="P66">998</text:p>
          </table:table-cell>
        </table:table-row>
      </table:table>
      <text:p text:style-name="P23"/>
      <text:p text:style-name="P23"><text:soft-page-break/></text:p>
      <text:p text:style-name="P44">Sociala medier </text:p>
      <text:p text:style-name="P23"><text:span text:style-name="T12">Fråga</text:span><text:span text:style-name="T11"> 11 Hur oroad är du över följande risker som barn möter på sociala medier?</text:span> </text:p>
      <text:p text:style-name="P40">(Endast ett svar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Mycket bekymrad</text:p>
          </table:table-cell>
          <table:table-cell table:style-name="Tableau13.A1" office:value-type="string">
            <text:p text:style-name="P60">Något bekymrad</text:p>
          </table:table-cell>
          <table:table-cell table:style-name="Tableau13.A1" office:value-type="string">
            <text:p text:style-name="P60">Inte särskilt bekymrad</text:p>
          </table:table-cell>
          <table:table-cell table:style-name="Tableau13.A1" office:value-type="string">
            <text:p text:style-name="P60">Inte alls berörda</text:p>
          </table:table-cell>
          <table:table-cell table:style-name="Tableau13.A1" office:value-type="string">
            <text:p text:style-name="P60">Vet ej</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onering för skadligt innehåll (t.ex. våld, självskada, extremism, skadlig hälsa eller kosmetisk rådgivning)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Grooming eller sexuellt utnyttjande på nätet</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Nätmobbning eller trakasserier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Beroendeframkallande desig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Dataintegritetsrisker (t.ex. insamling av barns personuppgifter)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krytering för olaglig verksamhet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Fråga 12 Förordningen om digitala tjänster kräver att onlineplattformar skyddar barn bättre från skada, vilket till exempel kan leda till nätmobbning, gromning, exponering för våldsamt extremistiskt material, beroendeframkallande design eller så kallade kaninhål. Vilken av följande åtgärder anser du att EU bör vidta för att ytterligare stärka skyddet av barn på nätet?</text:p>
      <text:p text:style-name="P41">(Endast ett svar)</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Anta regler på EU-nivå som förbjuder leverantörer av sociala medier att erbjuda sina tjänster till barn under en viss ålder </text:p>
          </table:table-cell>
          <table:table-cell table:style-name="Tableau14.B1" office:value-type="float" office:value="1">
            <text:p text:style-name="P66">1</text:p>
          </table:table-cell>
        </table:table-row>
        <table:table-row table:style-name="Tableau14.1">
          <table:table-cell table:style-name="Tableau14.A1" office:value-type="string">
            <text:p text:style-name="P60">Anta regler på EU-nivå som ålägger leverantörer av sociala medier att fördröja tillgången till vissa osäkra sociala medier för barn under en viss ålder </text:p>
          </table:table-cell>
          <table:table-cell table:style-name="Tableau14.B1" office:value-type="float" office:value="2">
            <text:p text:style-name="P66">2</text:p>
          </table:table-cell>
        </table:table-row>
        <table:table-row table:style-name="Tableau14.1">
          <table:table-cell table:style-name="Tableau14.A1" office:value-type="string">
            <text:p text:style-name="P60">Stärka de resurser som anslås till brottsbekämpning </text:p>
          </table:table-cell>
          <table:table-cell table:style-name="Tableau14.B1" office:value-type="float" office:value="3">
            <text:p text:style-name="P66">3</text:p>
          </table:table-cell>
        </table:table-row>
        <table:table-row table:style-name="Tableau14.1">
          <table:table-cell table:style-name="Tableau14.A1" office:value-type="string">
            <text:p text:style-name="P60">Överlåt åt föräldrar och skolor att hantera barns säkerhet på nätet utan ytterligare åtgärder på EU-nivå </text:p>
          </table:table-cell>
          <table:table-cell table:style-name="Tableau14.B1" office:value-type="float" office:value="4">
            <text:p text:style-name="P66">4</text:p>
          </table:table-cell>
        </table:table-row>
        <table:table-row table:style-name="Tableau14.1">
          <table:table-cell table:style-name="Tableau14.A1" office:value-type="string">
            <text:p text:style-name="P60">Inga ytterligare åtgärder behövs </text:p>
          </table:table-cell>
          <table:table-cell table:style-name="Tableau14.B1" office:value-type="float" office:value="5">
            <text:p text:style-name="P66">5</text:p>
          </table:table-cell>
        </table:table-row>
        <table:table-row table:style-name="Tableau14.1">
          <table:table-cell table:style-name="Tableau14.A1" office:value-type="string">
            <text:p text:style-name="P60">Vet ej</text:p>
          </table:table-cell>
          <table:table-cell table:style-name="Tableau14.B1" office:value-type="float" office:value="998">
            <text:p text:style-name="P66">998</text:p>
          </table:table-cell>
        </table:table-row>
      </table:table>
      <text:p text:style-name="P23"/>
      <text:p text:style-name="P45">Frågor om avvisning</text:p>
      <text:p text:style-name="P46"/>
      <text:p text:style-name="P44"><text:span text:style-name="T10">Fråga</text:span> 13 Under de senaste sju dagarna, hur ofta har du stött på information på nätet som du … </text:p>
      <text:p text:style-name="P40">(Ett svar per linj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Dagligen eller nästan varje dag </text:p>
          </table:table-cell>
          <table:table-cell table:style-name="Tableau15.A1" office:value-type="string">
            <text:p text:style-name="P60">Flera gånger i veckan </text:p>
          </table:table-cell>
          <table:table-cell table:style-name="Tableau15.A1" office:value-type="string">
            <text:p text:style-name="P60">Mindre ofta </text:p>
          </table:table-cell>
          <table:table-cell table:style-name="Tableau15.A1" office:value-type="string">
            <text:p text:style-name="P60">Aldrig </text:p>
          </table:table-cell>
          <table:table-cell table:style-name="Tableau15.A1" office:value-type="string">
            <text:p text:style-name="P60">Vet ej </text:p>
          </table:table-cell>
        </table:table-row>
        <table:table-row table:style-name="Tableau15.1">
          <table:table-cell table:style-name="Tableau15.A2" office:value-type="float" office:value="1">
            <text:p text:style-name="P66">1</text:p>
          </table:table-cell>
          <table:table-cell table:style-name="Tableau15.A1" office:value-type="string">
            <text:p text:style-name="P60">Var osäker på om det var tillförlitligt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Tros vara falskt eller vilseledand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Tros ha varit en del av ett försök av ett främmande land eller en utländsk <text:soft-page-break/>organisation att påverka din åsikt</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Fråga alla</text:p>
      <text:p text:style-name="P45">När du stöter på information på nätet som du tror kan vara falsk eller vilseledande, vad brukar du göra? </text:p>
      <text:p text:style-name="P40">(MULTIPLE RESPONSES POSSIBLE – RANDOMISE 1-5) (Flera svar möjliga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era det </text:p>
          </table:table-cell>
          <table:table-cell table:style-name="Tableau16.B1" office:value-type="float" office:value="1">
            <text:p text:style-name="P66">1</text:p>
          </table:table-cell>
        </table:table-row>
        <table:table-row table:style-name="Tableau16.1">
          <table:table-cell table:style-name="Tableau16.A1" office:value-type="string">
            <text:p text:style-name="P60">Kontrollera det genom att jämföra med andra källor </text:p>
          </table:table-cell>
          <table:table-cell table:style-name="Tableau16.B1" office:value-type="float" office:value="2">
            <text:p text:style-name="P66">2</text:p>
          </table:table-cell>
        </table:table-row>
        <table:table-row table:style-name="Tableau16.1">
          <table:table-cell table:style-name="Tableau16.A1" office:value-type="string">
            <text:p text:style-name="P60">Rapportera det till plattformen eller webbplatsen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kutera det med vänner/familj </text:p>
          </table:table-cell>
          <table:table-cell table:style-name="Tableau16.B1" office:value-type="float" office:value="4">
            <text:p text:style-name="P66">4</text:p>
          </table:table-cell>
        </table:table-row>
        <table:table-row table:style-name="Tableau16.1">
          <table:table-cell table:style-name="Tableau16.A1" office:value-type="string">
            <text:p text:style-name="P60">Dela det på nätet </text:p>
          </table:table-cell>
          <table:table-cell table:style-name="Tableau16.B1" office:value-type="float" office:value="5">
            <text:p text:style-name="P66">5</text:p>
          </table:table-cell>
        </table:table-row>
        <table:table-row table:style-name="Tableau16.1">
          <table:table-cell table:style-name="Tableau16.A1" office:value-type="string">
            <text:p text:style-name="P60">Vet ej</text:p>
          </table:table-cell>
          <table:table-cell table:style-name="Tableau16.B1" office:value-type="float" office:value="998">
            <text:p text:style-name="P66">998</text:p>
          </table:table-cell>
        </table:table-row>
      </table:table>
      <text:p text:style-name="P23"/>
      <text:p text:style-name="P44">Fråga <text:span text:style-name="T17">alla</text:span></text:p>
      <text:p text:style-name="P44"><text:span text:style-name="T10">Fråga</text:span> 15: Vilka av följande åtgärder, om några, bör prioriteras för att minska de negativa effekterna av falsk eller vilseledande information på nätet? </text:p>
      <text:p text:style-name="P46">(MAX. 2 SVAR – INGEN OCH DK ÄR EXKLUSIV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Skärpta regler för onlineplattformar och sociala medieplattformar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er utbildning och mediekompetens för medborgarna </text:p>
          </table:table-cell>
          <table:table-cell table:style-name="Tableau17.B1" office:value-type="float" office:value="2">
            <text:p text:style-name="P66">2</text:p>
          </table:table-cell>
        </table:table-row>
        <table:table-row table:style-name="Tableau17.1">
          <table:table-cell table:style-name="Tableau17.A1" office:value-type="string">
            <text:p text:style-name="P60">Mer oberoende faktagranskning av onlineinnehåll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kärpta sanktioner mot olagligt innehåll och olaglig verksamhet på nätet </text:p>
          </table:table-cell>
          <table:table-cell table:style-name="Tableau17.B1" office:value-type="float" office:value="4">
            <text:p text:style-name="P66">4</text:p>
          </table:table-cell>
        </table:table-row>
        <table:table-row table:style-name="Tableau17.1">
          <table:table-cell table:style-name="Tableau17.A1" office:value-type="string">
            <text:p text:style-name="P60">Tydlig märkning av AI-genererat eller manipulerat innehåll </text:p>
          </table:table-cell>
          <table:table-cell table:style-name="Tableau17.B1" office:value-type="float" office:value="5">
            <text:p text:style-name="P66">5</text:p>
          </table:table-cell>
        </table:table-row>
        <table:table-row table:style-name="Tableau17.1">
          <table:table-cell table:style-name="Tableau17.A1" office:value-type="string">
            <text:p text:style-name="P60">Lägsta åldersgräns för tillgång till sociala medier </text:p>
          </table:table-cell>
          <table:table-cell table:style-name="Tableau17.B1" office:value-type="float" office:value="6">
            <text:p text:style-name="P66">6</text:p>
          </table:table-cell>
        </table:table-row>
        <table:table-row table:style-name="Tableau17.1">
          <table:table-cell table:style-name="Tableau17.A1" office:value-type="string">
            <text:p text:style-name="P60">Inga ytterligare åtgärder behövs </text:p>
          </table:table-cell>
          <table:table-cell table:style-name="Tableau17.B1" office:value-type="float" office:value="7">
            <text:p text:style-name="P66">7</text:p>
          </table:table-cell>
        </table:table-row>
        <table:table-row table:style-name="Tableau17.1">
          <table:table-cell table:style-name="Tableau17.A1" office:value-type="string">
            <text:p text:style-name="P60">Vet ej </text:p>
          </table:table-cell>
          <table:table-cell table:style-name="Tableau17.B1" office:value-type="float" office:value="998">
            <text:p text:style-name="P66">998</text:p>
          </table:table-cell>
        </table:table-row>
      </table:table>
      <text:p text:style-name="P23"/>
      <text:p text:style-name="P23"/>
      <text:p text:style-name="P44">Fråga <text:span text:style-name="T17">alla </text:span></text:p>
      <text:p text:style-name="P44"><text:span text:style-name="T17">DX</text:span> 1 Hur använder<text:span text:style-name="T10"> du</text:span> sociala medieplattformar för att få information om aktuella<text:span text:style-name="T10"> ff</text:span> airs eller politiska frågor? </text:p>
      <text:p text:style-name="P23">(Endast ett svar)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Flera gånger om dagen </text:p>
          </table:table-cell>
          <table:table-cell table:style-name="Tableau18.B1" office:value-type="float" office:value="1">
            <text:p text:style-name="P66">1</text:p>
          </table:table-cell>
        </table:table-row>
        <table:table-row table:style-name="Tableau18.1">
          <table:table-cell table:style-name="Tableau18.A1" office:value-type="string">
            <text:p text:style-name="P60">En gång om dagen </text:p>
          </table:table-cell>
          <table:table-cell table:style-name="Tableau18.B1" office:value-type="float" office:value="2">
            <text:p text:style-name="P66">2</text:p>
          </table:table-cell>
        </table:table-row>
        <table:table-row table:style-name="Tableau18.1">
          <table:table-cell table:style-name="Tableau18.A1" office:value-type="string">
            <text:p text:style-name="P60">Flera gånger i veckan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indre ofta</text:p>
          </table:table-cell>
          <table:table-cell table:style-name="Tableau18.B1" office:value-type="float" office:value="4">
            <text:p text:style-name="P66">4</text:p>
          </table:table-cell>
        </table:table-row>
        <table:table-row table:style-name="Tableau18.1">
          <table:table-cell table:style-name="Tableau18.A1" office:value-type="string">
            <text:p text:style-name="P60">Aldrig </text:p>
          </table:table-cell>
          <table:table-cell table:style-name="Tableau18.B1" office:value-type="float" office:value="5">
            <text:p text:style-name="P66">5</text:p>
          </table:table-cell>
        </table:table-row>
        <table:table-row table:style-name="Tableau18.1">
          <table:table-cell table:style-name="Tableau18.A1" office:value-type="string">
            <text:p text:style-name="P60">Vet ej </text:p>
          </table:table-cell>
          <table:table-cell table:style-name="Tableau18.B1" office:value-type="float" office:value="998">
            <text:p text:style-name="P66">998</text:p>
          </table:table-cell>
        </table:table-row>
      </table:table>
      <text:p text:style-name="P23"><text:soft-page-break/></text:p>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sv" fo:country="SE"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sv" fo:country="SE"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v" fo:country="SE"/>
    </style:style>
    <style:style style:name="MP2" style:family="paragraph" style:parent-style-name="Footer">
      <style:paragraph-properties fo:text-align="center" style:justify-single-word="false"/>
      <style:text-properties fo:language="sv" fo:country="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er </text:p>
        <text:p text:style-name="MP1">EU:s utmaningar och prioriteringar </text:p>
      </style:header>
      <style:footer>
        <text:p text:style-name="MP2"><text:page-number text:select-page="current">5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6:52.828000000</dc:date>
    <dc:creator>Pierre Dieumegard</dc:creator>
    <meta:editing-duration>P1DT3H15M13S</meta:editing-duration>
    <meta:editing-cycles>42</meta:editing-cycles>
    <meta:generator>LibreOffice/7.4.3.2$Windows_x86 LibreOffice_project/1048a8393ae2eeec98dff31b5c133c5f1d08b890</meta:generator>
    <meta:document-statistic meta:table-count="19" meta:image-count="3" meta:object-count="0" meta:page-count="53" meta:paragraph-count="1504" meta:word-count="15047" meta:character-count="93155" meta:non-whitespace-character-count="79283"/>
  </office:meta>
</office:document-meta>
</file>