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/Configurations2/" manifest:media-type="application/vnd.sun.xml.ui.configuration"/>
  <manifest:file-entry manifest:full-path="Object 1/Pictures/1000000000000020000000204B249CA79A42C6D7.png" manifest:media-type="image/png"/>
  <manifest:file-entry manifest:full-path="Object 1/Pictures/1000000000000432000001D941EC0C6CB179B5C5.png" manifest:media-type="image/png"/>
  <manifest:file-entry manifest:full-path="Object 1/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version="1.2" manifest:media-type="application/vnd.oasis.opendocument.graphics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5400000024CF7E9C784CE4D0E38.png" manifest:media-type="image/png"/>
  <manifest:file-entry manifest:full-path="Pictures/1000000000000744000004C090D0A227011C00D3.png" manifest:media-type="image/png"/>
  <manifest:file-entry manifest:full-path="Pictures/10000000000001BF000001E2962F76684EB6592E.png" manifest:media-type="image/png"/>
  <manifest:file-entry manifest:full-path="Pictures/10000001000001A20000010D054676CE5C0DECD7.png" manifest:media-type="image/png"/>
  <manifest:file-entry manifest:full-path="Pictures/100000000000054700000251EB374D4B1564758B.png" manifest:media-type="image/png"/>
  <manifest:file-entry manifest:full-path="Pictures/10000000000008A5000002A5C2F3B746F47CE0CF.png" manifest:media-type="image/png"/>
  <manifest:file-entry manifest:full-path="Pictures/1000000000000563000002766E6BE9E22FEF44FC.png" manifest:media-type="image/png"/>
  <manifest:file-entry manifest:full-path="Pictures/10000000000001E7000002016D0CD36994D96C29.png" manifest:media-type="image/png"/>
  <manifest:file-entry manifest:full-path="Pictures/100000000000013C00000131483FC23EAEADE14F.png" manifest:media-type="image/png"/>
  <manifest:file-entry manifest:full-path="Pictures/100000000000010B00000017B12607B3C1954889.png" manifest:media-type="image/png"/>
  <manifest:file-entry manifest:full-path="Pictures/100000000000011400000063EEA4FFFCD7FEC38F.png" manifest:media-type="image/png"/>
  <manifest:file-entry manifest:full-path="Pictures/10000000000001CA000001C10C0385DE5F5589C5.png" manifest:media-type="image/png"/>
  <manifest:file-entry manifest:full-path="Pictures/1000000000000554000002569B26B4695693A5B5.png" manifest:media-type="image/png"/>
  <manifest:file-entry manifest:full-path="Pictures/100000000000022300000022902E68B765C34830.png" manifest:media-type="image/png"/>
  <manifest:file-entry manifest:full-path="Pictures/10000000000001E00000020408DBD5D64D0C21F2.png" manifest:media-type="image/png"/>
  <manifest:file-entry manifest:full-path="Pictures/10000000000001D8000001F42BF18D640B934B81.png" manifest:media-type="image/png"/>
  <manifest:file-entry manifest:full-path="Pictures/10000000000005250000025DE84D5E2CDC00E461.png" manifest:media-type="image/png"/>
  <manifest:file-entry manifest:full-path="Pictures/100000000000057800000267B404541CBF87DCA9.png" manifest:media-type="image/png"/>
  <manifest:file-entry manifest:full-path="Pictures/10000000000003FD000003378FE133B36726D0FF.png" manifest:media-type="image/png"/>
  <manifest:file-entry manifest:full-path="Pictures/10000000000001D5000001EEB76ACB3BF906B6E1.png" manifest:media-type="image/png"/>
  <manifest:file-entry manifest:full-path="Pictures/10000000000005240000025CD0017C20A8817296.png" manifest:media-type="image/png"/>
  <manifest:file-entry manifest:full-path="Pictures/100000000000002600000041BD9583E1BF51054C.png" manifest:media-type="image/png"/>
  <manifest:file-entry manifest:full-path="Pictures/100000000000050E0000023C999002D5CD0C4A6C.png" manifest:media-type="image/png"/>
  <manifest:file-entry manifest:full-path="Pictures/100000000000055E0000027247963A8C2E5EBB21.png" manifest:media-type="image/png"/>
  <manifest:file-entry manifest:full-path="Pictures/10000000000000290000002C2D36BDA13045675B.png" manifest:media-type="image/png"/>
  <manifest:file-entry manifest:full-path="Pictures/10000000000001CF000001F297DCCCC5D0CD5955.png" manifest:media-type="image/png"/>
  <manifest:file-entry manifest:full-path="Pictures/10000000000001EF000001F65B8C384BEEA7E699.png" manifest:media-type="image/png"/>
  <manifest:file-entry manifest:full-path="Pictures/10000000000005450000026916AE5F4EEB1656FD.png" manifest:media-type="image/png"/>
  <manifest:file-entry manifest:full-path="Pictures/100000000000048F000003CD9AC14196A640288D.png" manifest:media-type="image/png"/>
  <manifest:file-entry manifest:full-path="Pictures/10000000000005490000025060C3F64AA3A6BE16.png" manifest:media-type="image/png"/>
  <manifest:file-entry manifest:full-path="Pictures/10000000000001E700000213B6109411327796E7.png" manifest:media-type="image/png"/>
  <manifest:file-entry manifest:full-path="Pictures/10000000000005590000027325238147A4E7155C.png" manifest:media-type="image/png"/>
  <manifest:file-entry manifest:full-path="Pictures/10000000000001D100000200177E002838688217.png" manifest:media-type="image/png"/>
  <manifest:file-entry manifest:full-path="Pictures/10000000000005470000026B0A0B940F4BB798D4.png" manifest:media-type="image/png"/>
  <manifest:file-entry manifest:full-path="Pictures/100000000000022600000010460632ABE6432EE7.png" manifest:media-type="image/png"/>
  <manifest:file-entry manifest:full-path="Pictures/10000000000001E0000001F7EC3289ADC8E3D92C.png" manifest:media-type="image/png"/>
  <manifest:file-entry manifest:full-path="Pictures/10000000000001DB0000020877C6ADE3AB3F19F7.png" manifest:media-type="image/png"/>
  <manifest:file-entry manifest:full-path="Pictures/10000000000005540000025DE75BB0F81EF604E5.png" manifest:media-type="image/png"/>
  <manifest:file-entry manifest:full-path="Pictures/10000000000001CD000001FAA15228AA00F2ABDD.png" manifest:media-type="image/png"/>
  <manifest:file-entry manifest:full-path="Pictures/1000000000000554000002515C5890C5452CB568.png" manifest:media-type="image/png"/>
  <manifest:file-entry manifest:full-path="Pictures/100000000000018200000194C21481D8916A1110.png" manifest:media-type="image/png"/>
  <manifest:file-entry manifest:full-path="Pictures/10000000000005670000027954BE56C495AE6A3D.png" manifest:media-type="image/png"/>
  <manifest:file-entry manifest:full-path="Pictures/10000000000005620000022221E6CF7DE1A84231.png" manifest:media-type="image/png"/>
  <manifest:file-entry manifest:full-path="Pictures/10000000000001EB000001F1CFC63A4FBF2FFA6A.png" manifest:media-type="image/png"/>
  <manifest:file-entry manifest:full-path="Pictures/10000000000004F20000022BBBAE7301CD8480E6.png" manifest:media-type="image/png"/>
  <manifest:file-entry manifest:full-path="Pictures/10000000000005500000021415EC79650F248000.png" manifest:media-type="image/png"/>
  <manifest:file-entry manifest:full-path="Pictures/10000000000001D5000001E081A67E0BF230BF76.png" manifest:media-type="image/png"/>
  <manifest:file-entry manifest:full-path="Pictures/1000000000000145000001FCF483B9A9BD3EE72D.png" manifest:media-type="image/png"/>
  <manifest:file-entry manifest:full-path="Pictures/100000000000019300000191040BD833F8319C75.png" manifest:media-type="image/png"/>
  <manifest:file-entry manifest:full-path="Pictures/10000000000002C30000001E51406E64C61D7BDC.png" manifest:media-type="image/png"/>
  <manifest:file-entry manifest:full-path="Pictures/100000000000050F0000023F672497EFF7F45573.png" manifest:media-type="image/png"/>
  <manifest:file-entry manifest:full-path="Pictures/10000000000000310000004DB9793FE54E586113.png" manifest:media-type="image/png"/>
  <manifest:file-entry manifest:full-path="Pictures/10000000000001D3000001E921908F25A2E06E8F.png" manifest:media-type="image/png"/>
  <manifest:file-entry manifest:full-path="Pictures/100000000000057A000002748810A01079FDD550.png" manifest:media-type="image/png"/>
  <manifest:file-entry manifest:full-path="Pictures/10000000000002EF0000001264EDF705FF2A9DB2.png" manifest:media-type="image/png"/>
  <manifest:file-entry manifest:full-path="Pictures/100000000000055200000209ECEC3E56A964D450.png" manifest:media-type="image/png"/>
  <manifest:file-entry manifest:full-path="Pictures/10000000000005490000024FE56337FA6660829D.png" manifest:media-type="image/png"/>
  <manifest:file-entry manifest:full-path="Pictures/10000000000001E00000020D1D5D0BC0326BEAD4.png" manifest:media-type="image/png"/>
  <manifest:file-entry manifest:full-path="Pictures/10000000000001D8000001C52FF723F00506C8BF.png" manifest:media-type="image/png"/>
  <manifest:file-entry manifest:full-path="Pictures/10000000000005650000025FE1EE3787907AFDEF.png" manifest:media-type="image/png"/>
  <manifest:file-entry manifest:full-path="Pictures/10000000000001BE000001D484900F3D97E9361C.png" manifest:media-type="image/png"/>
  <manifest:file-entry manifest:full-path="Pictures/10000000000004EA0000022FA8C165A10A1095E1.png" manifest:media-type="image/png"/>
  <manifest:file-entry manifest:full-path="Pictures/10000000000002010000021B0E2CAE37FBCB1F7C.png" manifest:media-type="image/png"/>
  <manifest:file-entry manifest:full-path="Pictures/10000000000001F80000022BB13BD174BF5478DB.png" manifest:media-type="image/png"/>
  <manifest:file-entry manifest:full-path="Pictures/10000000000001D4000001F99249521F5455BD69.png" manifest:media-type="image/png"/>
  <manifest:file-entry manifest:full-path="Pictures/100000000000059400000285233EC61E9E77629B.png" manifest:media-type="image/png"/>
  <manifest:file-entry manifest:full-path="Pictures/10000000000001E600000213FBBBA53A2B3AAAE5.png" manifest:media-type="image/png"/>
  <manifest:file-entry manifest:full-path="Pictures/1000000000000588000002857116347C29F05388.png" manifest:media-type="image/png"/>
  <manifest:file-entry manifest:full-path="Pictures/10000000000001DF000001EE5AFD4471C52C6054.png" manifest:media-type="image/png"/>
  <manifest:file-entry manifest:full-path="Pictures/10000000000001E400000210DB05C0D2BD5F98C4.png" manifest:media-type="image/png"/>
  <manifest:file-entry manifest:full-path="Pictures/10000000000004E70000022BFEE03172855F860F.png" manifest:media-type="image/png"/>
  <manifest:file-entry manifest:full-path="Pictures/10000000000001EE00000219032FDF8EA94E370C.png" manifest:media-type="image/png"/>
  <manifest:file-entry manifest:full-path="Pictures/100000000000052C00000247016734A023CF45E8.png" manifest:media-type="image/png"/>
  <manifest:file-entry manifest:full-path="Pictures/100000000000057B0000026613C7921510C16DC1.png" manifest:media-type="image/png"/>
  <manifest:file-entry manifest:full-path="Pictures/10000000000001D6000001ECE0C9DD53E97E29A7.png" manifest:media-type="image/png"/>
  <manifest:file-entry manifest:full-path="Pictures/10000000000003A500000305085E308FF728BEC5.png" manifest:media-type="image/png"/>
  <manifest:file-entry manifest:full-path="Pictures/10000000000001E90000034910B4D805A5B32AFD.png" manifest:media-type="image/pn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Gras" style:font-family-generic="swiss" style:font-pitch="variable"/>
    <style:font-face style:name="Calibri2" svg:font-family="Calibri" style:font-adornments="Normal" style:font-family-generic="swiss"/>
    <style:font-face style:name="Calibri3" svg:font-family="Calibri" style:font-adornments="Norm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6.443cm" table:align="left"/>
    </style:style>
    <style:style style:name="Tableau1.A" style:family="table-column">
      <style:table-column-properties style:column-width="8.248cm"/>
    </style:style>
    <style:style style:name="Tableau1.B" style:family="table-column">
      <style:table-column-properties style:column-width="8.195cm"/>
    </style:style>
    <style:style style:name="Tableau1.A1" style:family="table-cell">
      <style:table-cell-properties style:vertical-align="middle" fo:padding="0.049cm" fo:border="none"/>
    </style:style>
    <style:style style:name="Tableau2" style:family="table">
      <style:table-properties style:width="8.251cm" table:align="left"/>
    </style:style>
    <style:style style:name="Tableau2.A" style:family="table-column">
      <style:table-column-properties style:column-width="2.91cm"/>
    </style:style>
    <style:style style:name="Tableau2.B" style:family="table-column">
      <style:table-column-properties style:column-width="1.115cm"/>
    </style:style>
    <style:style style:name="Tableau2.C" style:family="table-column">
      <style:table-column-properties style:column-width="3.074cm"/>
    </style:style>
    <style:style style:name="Tableau2.D" style:family="table-column">
      <style:table-column-properties style:column-width="1.152cm"/>
    </style:style>
    <style:style style:name="Tableau2.1" style:family="table-row">
      <style:table-row-properties style:min-row-height="0.549cm"/>
    </style:style>
    <style:style style:name="Tableau2.A1" style:family="table-cell">
      <style:table-cell-properties style:vertical-align="middle" fo:padding="0.049cm" fo:border="none"/>
    </style:style>
    <style:style style:name="Tableau3" style:family="table">
      <style:table-properties style:width="8.251cm" fo:break-before="column" table:align="left"/>
    </style:style>
    <style:style style:name="Tableau3.A" style:family="table-column">
      <style:table-column-properties style:column-width="2.297cm"/>
    </style:style>
    <style:style style:name="Tableau3.B" style:family="table-column">
      <style:table-column-properties style:column-width="1.956cm"/>
    </style:style>
    <style:style style:name="Tableau3.C" style:family="table-column">
      <style:table-column-properties style:column-width="2.078cm"/>
    </style:style>
    <style:style style:name="Tableau3.D" style:family="table-column">
      <style:table-column-properties style:column-width="1.921cm"/>
    </style:style>
    <style:style style:name="Tableau3.1" style:family="table-row">
      <style:table-row-properties style:min-row-height="0.549cm"/>
    </style:style>
    <style:style style:name="Tableau3.A1" style:family="table-cell">
      <style:table-cell-properties style:vertical-align="middle" fo:padding="0.049cm" fo:border="none"/>
    </style:style>
    <style:style style:name="Tableau3.B3" style:family="table-cell" style:data-style-name="N0">
      <style:table-cell-properties style:vertical-align="middle" fo:padding="0.049cm" fo:border="none"/>
    </style:style>
    <style:style style:name="Tableau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4" style:family="table">
      <style:table-properties style:width="8.251cm" table:align="left"/>
    </style:style>
    <style:style style:name="Tableau4.A" style:family="table-column">
      <style:table-column-properties style:column-width="2.297cm"/>
    </style:style>
    <style:style style:name="Tableau4.B" style:family="table-column">
      <style:table-column-properties style:column-width="1.956cm"/>
    </style:style>
    <style:style style:name="Tableau4.C" style:family="table-column">
      <style:table-column-properties style:column-width="2.078cm"/>
    </style:style>
    <style:style style:name="Tableau4.D" style:family="table-column">
      <style:table-column-properties style:column-width="1.921cm"/>
    </style:style>
    <style:style style:name="Tableau4.A1" style:family="table-cell">
      <style:table-cell-properties style:vertical-align="middle" fo:padding="0.049cm" fo:border="none"/>
    </style:style>
    <style:style style:name="Tableau4.B3" style:family="table-cell" style:data-style-name="N0">
      <style:table-cell-properties style:vertical-align="middle" fo:padding="0.049cm" fo:border="none"/>
    </style:style>
    <style:style style:name="Tableau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5" style:family="table">
      <style:table-properties style:width="8.251cm" fo:break-before="column" table:align="left"/>
    </style:style>
    <style:style style:name="Tableau5.A" style:family="table-column">
      <style:table-column-properties style:column-width="2.297cm"/>
    </style:style>
    <style:style style:name="Tableau5.B" style:family="table-column">
      <style:table-column-properties style:column-width="1.956cm"/>
    </style:style>
    <style:style style:name="Tableau5.C" style:family="table-column">
      <style:table-column-properties style:column-width="2.076cm"/>
    </style:style>
    <style:style style:name="Tableau5.D" style:family="table-column">
      <style:table-column-properties style:column-width="1.923cm"/>
    </style:style>
    <style:style style:name="Tableau5.A1" style:family="table-cell">
      <style:table-cell-properties style:vertical-align="middle" fo:padding="0.049cm" fo:border="none"/>
    </style:style>
    <style:style style:name="Tableau5.B3" style:family="table-cell" style:data-style-name="N0">
      <style:table-cell-properties style:vertical-align="middle" fo:padding="0.049cm" fo:border="none"/>
    </style:style>
    <style:style style:name="Tableau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6" style:family="table">
      <style:table-properties style:width="8.251cm" fo:break-before="column" table:align="left"/>
    </style:style>
    <style:style style:name="Tableau6.A" style:family="table-column">
      <style:table-column-properties style:column-width="2.297cm"/>
    </style:style>
    <style:style style:name="Tableau6.B" style:family="table-column">
      <style:table-column-properties style:column-width="1.956cm"/>
    </style:style>
    <style:style style:name="Tableau6.C" style:family="table-column">
      <style:table-column-properties style:column-width="2.076cm"/>
    </style:style>
    <style:style style:name="Tableau6.D" style:family="table-column">
      <style:table-column-properties style:column-width="1.923cm"/>
    </style:style>
    <style:style style:name="Tableau6.A1" style:family="table-cell">
      <style:table-cell-properties style:vertical-align="middle" fo:padding="0.049cm" fo:border="none"/>
    </style:style>
    <style:style style:name="Tableau6.B3" style:family="table-cell" style:data-style-name="N0">
      <style:table-cell-properties style:vertical-align="middle" fo:padding="0.049cm" fo:border="none"/>
    </style:style>
    <style:style style:name="Tableau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7" style:family="table">
      <style:table-properties style:width="8.251cm" fo:break-before="column" table:align="left"/>
    </style:style>
    <style:style style:name="Tableau7.A" style:family="table-column">
      <style:table-column-properties style:column-width="2.291cm"/>
    </style:style>
    <style:style style:name="Tableau7.B" style:family="table-column">
      <style:table-column-properties style:column-width="2.013cm"/>
    </style:style>
    <style:style style:name="Tableau7.C" style:family="table-column">
      <style:table-column-properties style:column-width="2.06cm"/>
    </style:style>
    <style:style style:name="Tableau7.D" style:family="table-column">
      <style:table-column-properties style:column-width="1.887cm"/>
    </style:style>
    <style:style style:name="Tableau7.A1" style:family="table-cell">
      <style:table-cell-properties style:vertical-align="middle" fo:padding="0.049cm" fo:border="none"/>
    </style:style>
    <style:style style:name="Tableau7.B3" style:family="table-cell" style:data-style-name="N0">
      <style:table-cell-properties style:vertical-align="middle" fo:padding="0.049cm" fo:border="none"/>
    </style:style>
    <style:style style:name="Tableau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8" style:family="table">
      <style:table-properties style:width="8.251cm" table:align="left"/>
    </style:style>
    <style:style style:name="Tableau8.A" style:family="table-column">
      <style:table-column-properties style:column-width="2.801cm"/>
    </style:style>
    <style:style style:name="Tableau8.B" style:family="table-column">
      <style:table-column-properties style:column-width="1.452cm"/>
    </style:style>
    <style:style style:name="Tableau8.C" style:family="table-column">
      <style:table-column-properties style:column-width="2.076cm"/>
    </style:style>
    <style:style style:name="Tableau8.D" style:family="table-column">
      <style:table-column-properties style:column-width="1.923cm"/>
    </style:style>
    <style:style style:name="Tableau8.A1" style:family="table-cell">
      <style:table-cell-properties style:vertical-align="middle" fo:padding="0.049cm" fo:border="none"/>
    </style:style>
    <style:style style:name="Tableau8.B3" style:family="table-cell" style:data-style-name="N0">
      <style:table-cell-properties style:vertical-align="middle" fo:padding="0.049cm" fo:border="none"/>
    </style:style>
    <style:style style:name="Tableau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9" style:family="table">
      <style:table-properties style:width="8.251cm" table:align="left"/>
    </style:style>
    <style:style style:name="Tableau9.A" style:family="table-column">
      <style:table-column-properties style:column-width="2.297cm"/>
    </style:style>
    <style:style style:name="Tableau9.B" style:family="table-column">
      <style:table-column-properties style:column-width="1.956cm"/>
    </style:style>
    <style:style style:name="Tableau9.C" style:family="table-column">
      <style:table-column-properties style:column-width="2.076cm"/>
    </style:style>
    <style:style style:name="Tableau9.D" style:family="table-column">
      <style:table-column-properties style:column-width="1.923cm"/>
    </style:style>
    <style:style style:name="Tableau9.A1" style:family="table-cell">
      <style:table-cell-properties style:vertical-align="middle" fo:padding="0.049cm" fo:border="none"/>
    </style:style>
    <style:style style:name="Tableau9.B3" style:family="table-cell" style:data-style-name="N0">
      <style:table-cell-properties style:vertical-align="middle" fo:padding="0.049cm" fo:border="none"/>
    </style:style>
    <style:style style:name="Tableau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0" style:family="table">
      <style:table-properties style:width="8.251cm" table:align="left"/>
    </style:style>
    <style:style style:name="Tableau10.A" style:family="table-column">
      <style:table-column-properties style:column-width="2.297cm"/>
    </style:style>
    <style:style style:name="Tableau10.B" style:family="table-column">
      <style:table-column-properties style:column-width="1.956cm"/>
    </style:style>
    <style:style style:name="Tableau10.C" style:family="table-column">
      <style:table-column-properties style:column-width="2.076cm"/>
    </style:style>
    <style:style style:name="Tableau10.D" style:family="table-column">
      <style:table-column-properties style:column-width="1.923cm"/>
    </style:style>
    <style:style style:name="Tableau10.A1" style:family="table-cell">
      <style:table-cell-properties style:vertical-align="middle" fo:padding="0.049cm" fo:border="none"/>
    </style:style>
    <style:style style:name="Tableau10.B3" style:family="table-cell" style:data-style-name="N0">
      <style:table-cell-properties style:vertical-align="middle" fo:padding="0.049cm" fo:border="none"/>
    </style:style>
    <style:style style:name="Tableau1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1" style:family="table">
      <style:table-properties style:width="8.251cm" table:align="left"/>
    </style:style>
    <style:style style:name="Tableau11.A" style:family="table-column">
      <style:table-column-properties style:column-width="2.297cm"/>
    </style:style>
    <style:style style:name="Tableau11.B" style:family="table-column">
      <style:table-column-properties style:column-width="1.956cm"/>
    </style:style>
    <style:style style:name="Tableau11.C" style:family="table-column">
      <style:table-column-properties style:column-width="2.076cm"/>
    </style:style>
    <style:style style:name="Tableau11.D" style:family="table-column">
      <style:table-column-properties style:column-width="1.923cm"/>
    </style:style>
    <style:style style:name="Tableau11.A1" style:family="table-cell">
      <style:table-cell-properties style:vertical-align="middle" fo:padding="0.049cm" fo:border="none"/>
    </style:style>
    <style:style style:name="Tableau11.B3" style:family="table-cell" style:data-style-name="N0">
      <style:table-cell-properties style:vertical-align="middle" fo:padding="0.049cm" fo:border="none"/>
    </style:style>
    <style:style style:name="Tableau1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2" style:family="table">
      <style:table-properties style:width="8.251cm" table:align="left"/>
    </style:style>
    <style:style style:name="Tableau12.A" style:family="table-column">
      <style:table-column-properties style:column-width="2.297cm"/>
    </style:style>
    <style:style style:name="Tableau12.B" style:family="table-column">
      <style:table-column-properties style:column-width="1.956cm"/>
    </style:style>
    <style:style style:name="Tableau12.C" style:family="table-column">
      <style:table-column-properties style:column-width="2.076cm"/>
    </style:style>
    <style:style style:name="Tableau12.D" style:family="table-column">
      <style:table-column-properties style:column-width="1.923cm"/>
    </style:style>
    <style:style style:name="Tableau12.A1" style:family="table-cell">
      <style:table-cell-properties style:vertical-align="middle" fo:padding="0.049cm" fo:border="none"/>
    </style:style>
    <style:style style:name="Tableau12.B3" style:family="table-cell" style:data-style-name="N0">
      <style:table-cell-properties style:vertical-align="middle" fo:padding="0.049cm" fo:border="none"/>
    </style:style>
    <style:style style:name="Tableau1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3" style:family="table">
      <style:table-properties style:width="8.251cm" table:align="left"/>
    </style:style>
    <style:style style:name="Tableau13.A" style:family="table-column">
      <style:table-column-properties style:column-width="2.297cm"/>
    </style:style>
    <style:style style:name="Tableau13.B" style:family="table-column">
      <style:table-column-properties style:column-width="1.956cm"/>
    </style:style>
    <style:style style:name="Tableau13.C" style:family="table-column">
      <style:table-column-properties style:column-width="2.076cm"/>
    </style:style>
    <style:style style:name="Tableau13.D" style:family="table-column">
      <style:table-column-properties style:column-width="1.923cm"/>
    </style:style>
    <style:style style:name="Tableau13.A1" style:family="table-cell">
      <style:table-cell-properties style:vertical-align="middle" fo:padding="0.049cm" fo:border="none"/>
    </style:style>
    <style:style style:name="Tableau13.B3" style:family="table-cell" style:data-style-name="N0">
      <style:table-cell-properties style:vertical-align="middle" fo:padding="0.049cm" fo:border="none"/>
    </style:style>
    <style:style style:name="Tableau1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4" style:family="table">
      <style:table-properties style:width="8.251cm" table:align="left"/>
    </style:style>
    <style:style style:name="Tableau14.A" style:family="table-column">
      <style:table-column-properties style:column-width="2.297cm"/>
    </style:style>
    <style:style style:name="Tableau14.B" style:family="table-column">
      <style:table-column-properties style:column-width="1.956cm"/>
    </style:style>
    <style:style style:name="Tableau14.C" style:family="table-column">
      <style:table-column-properties style:column-width="2.076cm"/>
    </style:style>
    <style:style style:name="Tableau14.D" style:family="table-column">
      <style:table-column-properties style:column-width="1.923cm"/>
    </style:style>
    <style:style style:name="Tableau14.A1" style:family="table-cell">
      <style:table-cell-properties style:vertical-align="middle" fo:padding="0.049cm" fo:border="none"/>
    </style:style>
    <style:style style:name="Tableau14.B3" style:family="table-cell" style:data-style-name="N0">
      <style:table-cell-properties style:vertical-align="middle" fo:padding="0.049cm" fo:border="none"/>
    </style:style>
    <style:style style:name="Tableau1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5" style:family="table">
      <style:table-properties style:width="7.999cm" table:align="left"/>
    </style:style>
    <style:style style:name="Tableau15.A" style:family="table-column">
      <style:table-column-properties style:column-width="2.018cm"/>
    </style:style>
    <style:style style:name="Tableau15.B" style:family="table-column">
      <style:table-column-properties style:column-width="1.487cm"/>
    </style:style>
    <style:style style:name="Tableau15.C" style:family="table-column">
      <style:table-column-properties style:column-width="1.51cm"/>
    </style:style>
    <style:style style:name="Tableau15.D" style:family="table-column">
      <style:table-column-properties style:column-width="1.776cm"/>
    </style:style>
    <style:style style:name="Tableau15.E" style:family="table-column">
      <style:table-column-properties style:column-width="1.208cm"/>
    </style:style>
    <style:style style:name="Tableau15.A1" style:family="table-cell">
      <style:table-cell-properties style:vertical-align="middle" fo:padding="0.049cm" fo:border="none"/>
    </style:style>
    <style:style style:name="Tableau15.B3" style:family="table-cell" style:data-style-name="N0">
      <style:table-cell-properties style:vertical-align="middle" fo:padding="0.049cm" fo:border="none"/>
    </style:style>
    <style:style style:name="Tableau1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6" style:family="table">
      <style:table-properties style:width="7.999cm" fo:break-before="column" table:align="left"/>
    </style:style>
    <style:style style:name="Tableau16.A" style:family="table-column">
      <style:table-column-properties style:column-width="2.011cm"/>
    </style:style>
    <style:style style:name="Tableau16.B" style:family="table-column">
      <style:table-column-properties style:column-width="1.439cm"/>
    </style:style>
    <style:style style:name="Tableau16.C" style:family="table-column">
      <style:table-column-properties style:column-width="1.953cm"/>
    </style:style>
    <style:style style:name="Tableau16.D" style:family="table-column">
      <style:table-column-properties style:column-width="1.753cm"/>
    </style:style>
    <style:style style:name="Tableau16.E" style:family="table-column">
      <style:table-column-properties style:column-width="0.843cm"/>
    </style:style>
    <style:style style:name="Tableau16.A1" style:family="table-cell">
      <style:table-cell-properties style:vertical-align="middle" fo:padding="0.049cm" fo:border="none"/>
    </style:style>
    <style:style style:name="Tableau16.B3" style:family="table-cell" style:data-style-name="N0">
      <style:table-cell-properties style:vertical-align="middle" fo:padding="0.049cm" fo:border="none"/>
    </style:style>
    <style:style style:name="Tableau1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7" style:family="table">
      <style:table-properties style:width="8.251cm" table:align="left"/>
    </style:style>
    <style:style style:name="Tableau17.A" style:family="table-column">
      <style:table-column-properties style:column-width="2.297cm"/>
    </style:style>
    <style:style style:name="Tableau17.B" style:family="table-column">
      <style:table-column-properties style:column-width="1.956cm"/>
    </style:style>
    <style:style style:name="Tableau17.C" style:family="table-column">
      <style:table-column-properties style:column-width="2.076cm"/>
    </style:style>
    <style:style style:name="Tableau17.D" style:family="table-column">
      <style:table-column-properties style:column-width="1.923cm"/>
    </style:style>
    <style:style style:name="Tableau17.A1" style:family="table-cell">
      <style:table-cell-properties style:vertical-align="middle" fo:padding="0.049cm" fo:border="none"/>
    </style:style>
    <style:style style:name="Tableau17.B3" style:family="table-cell" style:data-style-name="N0">
      <style:table-cell-properties style:vertical-align="middle" fo:padding="0.049cm" fo:border="none"/>
    </style:style>
    <style:style style:name="Tableau1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8" style:family="table">
      <style:table-properties style:width="8.251cm" table:align="left"/>
    </style:style>
    <style:style style:name="Tableau18.A" style:family="table-column">
      <style:table-column-properties style:column-width="2.297cm"/>
    </style:style>
    <style:style style:name="Tableau18.B" style:family="table-column">
      <style:table-column-properties style:column-width="1.956cm"/>
    </style:style>
    <style:style style:name="Tableau18.C" style:family="table-column">
      <style:table-column-properties style:column-width="2.076cm"/>
    </style:style>
    <style:style style:name="Tableau18.D" style:family="table-column">
      <style:table-column-properties style:column-width="1.923cm"/>
    </style:style>
    <style:style style:name="Tableau18.A1" style:family="table-cell">
      <style:table-cell-properties style:vertical-align="middle" fo:padding="0.049cm" fo:border="none"/>
    </style:style>
    <style:style style:name="Tableau18.B3" style:family="table-cell" style:data-style-name="N0">
      <style:table-cell-properties style:vertical-align="middle" fo:padding="0.049cm" fo:border="none"/>
    </style:style>
    <style:style style:name="Tableau1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9" style:family="table">
      <style:table-properties style:width="8.251cm" table:align="left"/>
    </style:style>
    <style:style style:name="Tableau19.A" style:family="table-column">
      <style:table-column-properties style:column-width="2.297cm"/>
    </style:style>
    <style:style style:name="Tableau19.B" style:family="table-column">
      <style:table-column-properties style:column-width="1.956cm"/>
    </style:style>
    <style:style style:name="Tableau19.C" style:family="table-column">
      <style:table-column-properties style:column-width="2.076cm"/>
    </style:style>
    <style:style style:name="Tableau19.D" style:family="table-column">
      <style:table-column-properties style:column-width="1.923cm"/>
    </style:style>
    <style:style style:name="Tableau19.A1" style:family="table-cell">
      <style:table-cell-properties style:vertical-align="middle" fo:padding="0.049cm" fo:border="none"/>
    </style:style>
    <style:style style:name="Tableau19.B3" style:family="table-cell" style:data-style-name="N0">
      <style:table-cell-properties style:vertical-align="middle" fo:padding="0.049cm" fo:border="none"/>
    </style:style>
    <style:style style:name="Tableau1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0" style:family="table">
      <style:table-properties style:width="8.251cm" table:align="left"/>
    </style:style>
    <style:style style:name="Tableau20.A" style:family="table-column">
      <style:table-column-properties style:column-width="2.307cm"/>
    </style:style>
    <style:style style:name="Tableau20.B" style:family="table-column">
      <style:table-column-properties style:column-width="1.995cm"/>
    </style:style>
    <style:style style:name="Tableau20.C" style:family="table-column">
      <style:table-column-properties style:column-width="1.93cm"/>
    </style:style>
    <style:style style:name="Tableau20.D" style:family="table-column">
      <style:table-column-properties style:column-width="2.02cm"/>
    </style:style>
    <style:style style:name="Tableau20.A1" style:family="table-cell">
      <style:table-cell-properties style:vertical-align="middle" fo:padding="0.049cm" fo:border="none"/>
    </style:style>
    <style:style style:name="Tableau20.B3" style:family="table-cell" style:data-style-name="N0">
      <style:table-cell-properties style:vertical-align="middle" fo:padding="0.049cm" fo:border="none"/>
    </style:style>
    <style:style style:name="Tableau2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1" style:family="table">
      <style:table-properties style:width="16.701cm" table:align="left"/>
    </style:style>
    <style:style style:name="Tableau21.A" style:family="table-column">
      <style:table-column-properties style:column-width="1.96cm"/>
    </style:style>
    <style:style style:name="Tableau21.B" style:family="table-column">
      <style:table-column-properties style:column-width="1.586cm"/>
    </style:style>
    <style:style style:name="Tableau21.C" style:family="table-column">
      <style:table-column-properties style:column-width="1.349cm"/>
    </style:style>
    <style:style style:name="Tableau21.D" style:family="table-column">
      <style:table-column-properties style:column-width="1.499cm"/>
    </style:style>
    <style:style style:name="Tableau21.E" style:family="table-column">
      <style:table-column-properties style:column-width="1.621cm"/>
    </style:style>
    <style:style style:name="Tableau21.F" style:family="table-column">
      <style:table-column-properties style:column-width="1.18cm"/>
    </style:style>
    <style:style style:name="Tableau21.G" style:family="table-column">
      <style:table-column-properties style:column-width="1.715cm"/>
    </style:style>
    <style:style style:name="Tableau21.H" style:family="table-column">
      <style:table-column-properties style:column-width="1.321cm"/>
    </style:style>
    <style:style style:name="Tableau21.I" style:family="table-column">
      <style:table-column-properties style:column-width="2.168cm"/>
    </style:style>
    <style:style style:name="Tableau21.J" style:family="table-column">
      <style:table-column-properties style:column-width="1.466cm"/>
    </style:style>
    <style:style style:name="Tableau21.K" style:family="table-column">
      <style:table-column-properties style:column-width="0.836cm"/>
    </style:style>
    <style:style style:name="Tableau21.A1" style:family="table-cell">
      <style:table-cell-properties style:vertical-align="middle" fo:padding="0.049cm" fo:border="none"/>
    </style:style>
    <style:style style:name="Tableau21.B3" style:family="table-cell" style:data-style-name="N0">
      <style:table-cell-properties style:vertical-align="middle" fo:padding="0.049cm" fo:border="none"/>
    </style:style>
    <style:style style:name="Tableau2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2" style:family="table">
      <style:table-properties style:width="8.251cm" table:align="left"/>
    </style:style>
    <style:style style:name="Tableau22.A" style:family="table-column">
      <style:table-column-properties style:column-width="2.247cm"/>
    </style:style>
    <style:style style:name="Tableau22.B" style:family="table-column">
      <style:table-column-properties style:column-width="1.979cm"/>
    </style:style>
    <style:style style:name="Tableau22.C" style:family="table-column">
      <style:table-column-properties style:column-width="2.074cm"/>
    </style:style>
    <style:style style:name="Tableau22.D" style:family="table-column">
      <style:table-column-properties style:column-width="1.951cm"/>
    </style:style>
    <style:style style:name="Tableau22.A1" style:family="table-cell">
      <style:table-cell-properties style:vertical-align="middle" fo:padding="0.049cm" fo:border="none"/>
    </style:style>
    <style:style style:name="Tableau22.B3" style:family="table-cell" style:data-style-name="N0">
      <style:table-cell-properties style:vertical-align="middle" fo:padding="0.049cm" fo:border="none"/>
    </style:style>
    <style:style style:name="Tableau2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3" style:family="table">
      <style:table-properties style:width="8.251cm" table:align="left"/>
    </style:style>
    <style:style style:name="Tableau23.A" style:family="table-column">
      <style:table-column-properties style:column-width="2.247cm"/>
    </style:style>
    <style:style style:name="Tableau23.B" style:family="table-column">
      <style:table-column-properties style:column-width="1.979cm"/>
    </style:style>
    <style:style style:name="Tableau23.C" style:family="table-column">
      <style:table-column-properties style:column-width="2.074cm"/>
    </style:style>
    <style:style style:name="Tableau23.D" style:family="table-column">
      <style:table-column-properties style:column-width="1.951cm"/>
    </style:style>
    <style:style style:name="Tableau23.A1" style:family="table-cell">
      <style:table-cell-properties style:vertical-align="middle" fo:padding="0.049cm" fo:border="none"/>
    </style:style>
    <style:style style:name="Tableau23.B3" style:family="table-cell" style:data-style-name="N0">
      <style:table-cell-properties style:vertical-align="middle" fo:padding="0.049cm" fo:border="none"/>
    </style:style>
    <style:style style:name="Tableau2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4" style:family="table">
      <style:table-properties style:width="8.251cm" table:align="left"/>
    </style:style>
    <style:style style:name="Tableau24.A" style:family="table-column">
      <style:table-column-properties style:column-width="2.247cm"/>
    </style:style>
    <style:style style:name="Tableau24.B" style:family="table-column">
      <style:table-column-properties style:column-width="1.979cm"/>
    </style:style>
    <style:style style:name="Tableau24.C" style:family="table-column">
      <style:table-column-properties style:column-width="2.074cm"/>
    </style:style>
    <style:style style:name="Tableau24.D" style:family="table-column">
      <style:table-column-properties style:column-width="1.951cm"/>
    </style:style>
    <style:style style:name="Tableau24.A1" style:family="table-cell">
      <style:table-cell-properties style:vertical-align="middle" fo:padding="0.049cm" fo:border="none"/>
    </style:style>
    <style:style style:name="Tableau24.B3" style:family="table-cell" style:data-style-name="N0">
      <style:table-cell-properties style:vertical-align="middle" fo:padding="0.049cm" fo:border="none"/>
    </style:style>
    <style:style style:name="Tableau2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5" style:family="table">
      <style:table-properties style:width="8.251cm" table:align="left"/>
    </style:style>
    <style:style style:name="Tableau25.A" style:family="table-column">
      <style:table-column-properties style:column-width="2.247cm"/>
    </style:style>
    <style:style style:name="Tableau25.B" style:family="table-column">
      <style:table-column-properties style:column-width="1.979cm"/>
    </style:style>
    <style:style style:name="Tableau25.C" style:family="table-column">
      <style:table-column-properties style:column-width="2.074cm"/>
    </style:style>
    <style:style style:name="Tableau25.D" style:family="table-column">
      <style:table-column-properties style:column-width="1.951cm"/>
    </style:style>
    <style:style style:name="Tableau25.A1" style:family="table-cell">
      <style:table-cell-properties style:vertical-align="middle" fo:padding="0.049cm" fo:border="none"/>
    </style:style>
    <style:style style:name="Tableau25.B3" style:family="table-cell" style:data-style-name="N0">
      <style:table-cell-properties style:vertical-align="middle" fo:padding="0.049cm" fo:border="none"/>
    </style:style>
    <style:style style:name="Tableau2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6" style:family="table">
      <style:table-properties style:width="8.251cm" table:align="left"/>
    </style:style>
    <style:style style:name="Tableau26.A" style:family="table-column">
      <style:table-column-properties style:column-width="2.247cm"/>
    </style:style>
    <style:style style:name="Tableau26.B" style:family="table-column">
      <style:table-column-properties style:column-width="1.979cm"/>
    </style:style>
    <style:style style:name="Tableau26.C" style:family="table-column">
      <style:table-column-properties style:column-width="2.074cm"/>
    </style:style>
    <style:style style:name="Tableau26.D" style:family="table-column">
      <style:table-column-properties style:column-width="1.951cm"/>
    </style:style>
    <style:style style:name="Tableau26.A1" style:family="table-cell">
      <style:table-cell-properties style:vertical-align="middle" fo:padding="0.049cm" fo:border="none"/>
    </style:style>
    <style:style style:name="Tableau26.B3" style:family="table-cell" style:data-style-name="N0">
      <style:table-cell-properties style:vertical-align="middle" fo:padding="0.049cm" fo:border="none"/>
    </style:style>
    <style:style style:name="Tableau2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7" style:family="table">
      <style:table-properties style:width="8.251cm" table:align="left"/>
    </style:style>
    <style:style style:name="Tableau27.A" style:family="table-column">
      <style:table-column-properties style:column-width="2.247cm"/>
    </style:style>
    <style:style style:name="Tableau27.B" style:family="table-column">
      <style:table-column-properties style:column-width="1.979cm"/>
    </style:style>
    <style:style style:name="Tableau27.C" style:family="table-column">
      <style:table-column-properties style:column-width="2.074cm"/>
    </style:style>
    <style:style style:name="Tableau27.D" style:family="table-column">
      <style:table-column-properties style:column-width="1.951cm"/>
    </style:style>
    <style:style style:name="Tableau27.A1" style:family="table-cell">
      <style:table-cell-properties style:vertical-align="middle" fo:padding="0.049cm" fo:border="none"/>
    </style:style>
    <style:style style:name="Tableau27.B3" style:family="table-cell" style:data-style-name="N0">
      <style:table-cell-properties style:vertical-align="middle" fo:padding="0.049cm" fo:border="none"/>
    </style:style>
    <style:style style:name="Tableau2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8" style:family="table">
      <style:table-properties style:width="8.251cm" fo:break-before="column" table:align="left" fo:background-color="transparent" style:may-break-between-rows="false">
        <style:background-image/>
      </style:table-properties>
    </style:style>
    <style:style style:name="Tableau28.A" style:family="table-column">
      <style:table-column-properties style:column-width="2.247cm"/>
    </style:style>
    <style:style style:name="Tableau28.B" style:family="table-column">
      <style:table-column-properties style:column-width="1.979cm"/>
    </style:style>
    <style:style style:name="Tableau28.C" style:family="table-column">
      <style:table-column-properties style:column-width="2.074cm"/>
    </style:style>
    <style:style style:name="Tableau28.D" style:family="table-column">
      <style:table-column-properties style:column-width="1.951cm"/>
    </style:style>
    <style:style style:name="Tableau28.A1" style:family="table-cell">
      <style:table-cell-properties style:vertical-align="middle" fo:padding="0.049cm" fo:border="none"/>
    </style:style>
    <style:style style:name="Tableau28.B3" style:family="table-cell" style:data-style-name="N0">
      <style:table-cell-properties style:vertical-align="middle" fo:padding="0.049cm" fo:border="none"/>
    </style:style>
    <style:style style:name="Tableau2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8.31" style:family="table-row">
      <style:table-row-properties fo:background-color="transparent">
        <style:background-image/>
      </style:table-row-properties>
    </style:style>
    <style:style style:name="Tableau29" style:family="table">
      <style:table-properties style:width="8.251cm" table:align="left"/>
    </style:style>
    <style:style style:name="Tableau29.A" style:family="table-column">
      <style:table-column-properties style:column-width="2.247cm"/>
    </style:style>
    <style:style style:name="Tableau29.B" style:family="table-column">
      <style:table-column-properties style:column-width="1.979cm"/>
    </style:style>
    <style:style style:name="Tableau29.C" style:family="table-column">
      <style:table-column-properties style:column-width="2.074cm"/>
    </style:style>
    <style:style style:name="Tableau29.D" style:family="table-column">
      <style:table-column-properties style:column-width="1.951cm"/>
    </style:style>
    <style:style style:name="Tableau29.A1" style:family="table-cell">
      <style:table-cell-properties style:vertical-align="middle" fo:padding="0.049cm" fo:border="none"/>
    </style:style>
    <style:style style:name="Tableau29.B3" style:family="table-cell" style:data-style-name="N0">
      <style:table-cell-properties style:vertical-align="middle" fo:padding="0.049cm" fo:border="none"/>
    </style:style>
    <style:style style:name="Tableau2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0" style:family="table">
      <style:table-properties style:width="8.251cm" table:align="left"/>
    </style:style>
    <style:style style:name="Tableau30.A" style:family="table-column">
      <style:table-column-properties style:column-width="2.247cm"/>
    </style:style>
    <style:style style:name="Tableau30.B" style:family="table-column">
      <style:table-column-properties style:column-width="1.979cm"/>
    </style:style>
    <style:style style:name="Tableau30.C" style:family="table-column">
      <style:table-column-properties style:column-width="2.074cm"/>
    </style:style>
    <style:style style:name="Tableau30.D" style:family="table-column">
      <style:table-column-properties style:column-width="1.951cm"/>
    </style:style>
    <style:style style:name="Tableau30.A1" style:family="table-cell">
      <style:table-cell-properties style:vertical-align="middle" fo:padding="0.049cm" fo:border="none"/>
    </style:style>
    <style:style style:name="Tableau30.B3" style:family="table-cell" style:data-style-name="N0">
      <style:table-cell-properties style:vertical-align="middle" fo:padding="0.049cm" fo:border="none"/>
    </style:style>
    <style:style style:name="Tableau3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0.20" style:family="table-row">
      <style:table-row-properties style:min-row-height="0.875cm"/>
    </style:style>
    <style:style style:name="Tableau31" style:family="table">
      <style:table-properties style:width="8.251cm" table:align="left"/>
    </style:style>
    <style:style style:name="Tableau31.A" style:family="table-column">
      <style:table-column-properties style:column-width="2.247cm"/>
    </style:style>
    <style:style style:name="Tableau31.B" style:family="table-column">
      <style:table-column-properties style:column-width="1.979cm"/>
    </style:style>
    <style:style style:name="Tableau31.C" style:family="table-column">
      <style:table-column-properties style:column-width="2.074cm"/>
    </style:style>
    <style:style style:name="Tableau31.D" style:family="table-column">
      <style:table-column-properties style:column-width="1.951cm"/>
    </style:style>
    <style:style style:name="Tableau31.A1" style:family="table-cell">
      <style:table-cell-properties style:vertical-align="middle" fo:padding="0.049cm" fo:border="none"/>
    </style:style>
    <style:style style:name="Tableau31.B3" style:family="table-cell" style:data-style-name="N0">
      <style:table-cell-properties style:vertical-align="middle" fo:padding="0.049cm" fo:border="none"/>
    </style:style>
    <style:style style:name="Tableau3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2" style:family="table">
      <style:table-properties style:width="8.251cm" table:align="left"/>
    </style:style>
    <style:style style:name="Tableau32.A" style:family="table-column">
      <style:table-column-properties style:column-width="2.247cm"/>
    </style:style>
    <style:style style:name="Tableau32.B" style:family="table-column">
      <style:table-column-properties style:column-width="1.979cm"/>
    </style:style>
    <style:style style:name="Tableau32.C" style:family="table-column">
      <style:table-column-properties style:column-width="2.074cm"/>
    </style:style>
    <style:style style:name="Tableau32.D" style:family="table-column">
      <style:table-column-properties style:column-width="1.951cm"/>
    </style:style>
    <style:style style:name="Tableau32.A1" style:family="table-cell">
      <style:table-cell-properties style:vertical-align="middle" fo:padding="0.049cm" fo:border="none"/>
    </style:style>
    <style:style style:name="Tableau32.B3" style:family="table-cell" style:data-style-name="N0">
      <style:table-cell-properties style:vertical-align="middle" fo:padding="0.049cm" fo:border="none"/>
    </style:style>
    <style:style style:name="Tableau3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3" style:family="table">
      <style:table-properties style:width="7.043cm" table:align="left"/>
    </style:style>
    <style:style style:name="Tableau33.A" style:family="table-column">
      <style:table-column-properties style:column-width="2.348cm"/>
    </style:style>
    <style:style style:name="Tableau33.1" style:family="table-row">
      <style:table-row-properties style:min-row-height="0.549cm"/>
    </style:style>
    <style:style style:name="Tableau33.A1" style:family="table-cell">
      <style:table-cell-properties style:vertical-align="middle" fo:padding="0.049cm" fo:border="none"/>
    </style:style>
    <style:style style:name="Tableau34" style:family="table">
      <style:table-properties style:width="16.806cm" table:align="left"/>
    </style:style>
    <style:style style:name="Tableau34.A" style:family="table-column">
      <style:table-column-properties style:column-width="1.538cm"/>
    </style:style>
    <style:style style:name="Tableau34.B" style:family="table-column">
      <style:table-column-properties style:column-width="1.309cm"/>
    </style:style>
    <style:style style:name="Tableau34.E" style:family="table-column">
      <style:table-column-properties style:column-width="1.399cm"/>
    </style:style>
    <style:style style:name="Tableau34.L" style:family="table-column">
      <style:table-column-properties style:column-width="1.55cm"/>
    </style:style>
    <style:style style:name="Tableau34.1" style:family="table-row">
      <style:table-row-properties style:min-row-height="0.549cm"/>
    </style:style>
    <style:style style:name="Tableau34.A1" style:family="table-cell">
      <style:table-cell-properties style:vertical-align="middle" fo:padding="0.049cm" fo:border="none"/>
    </style:style>
    <style:style style:name="Tableau34.B4" style:family="table-cell" style:data-style-name="N10">
      <style:table-cell-properties style:vertical-align="middle" fo:padding="0.049cm" fo:border="none"/>
    </style:style>
    <style:style style:name="Tableau34.B6" style:family="table-cell" style:data-style-name="N107">
      <style:table-cell-properties style:vertical-align="middle" fo:padding="0.049cm" fo:border="0.05pt solid #000000"/>
    </style:style>
    <style:style style:name="P1" style:family="paragraph" style:parent-style-name="Footnote">
      <style:text-properties officeooo:rsid="001ab824" officeooo:paragraph-rsid="001ab824"/>
    </style:style>
    <style:style style:name="P2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3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4" style:family="paragraph" style:parent-style-name="Standard">
      <style:paragraph-properties fo:margin-top="0.099cm" fo:margin-bottom="0cm" style:contextual-spacing="false"/>
      <style:text-properties officeooo:paragraph-rsid="00823325"/>
    </style:style>
    <style:style style:name="P5" style:family="paragraph" style:parent-style-name="Frame_20_contents">
      <style:paragraph-properties style:writing-mode="lr-tb"/>
      <style:text-properties officeooo:rsid="0023ff3a" officeooo:paragraph-rsid="00823325"/>
    </style:style>
    <style:style style:name="P6" style:family="paragraph" style:parent-style-name="Frame_20_contents">
      <style:text-properties officeooo:rsid="0023ff3a" officeooo:paragraph-rsid="00823325"/>
    </style:style>
    <style:style style:name="P7" style:family="paragraph" style:parent-style-name="Titre_20_1petit">
      <style:paragraph-properties fo:break-before="page"/>
      <style:text-properties fo:language="cs" fo:country="CZ"/>
    </style:style>
    <style:style style:name="P8" style:family="paragraph" style:parent-style-name="Horizontal_20_Line">
      <style:text-properties fo:language="cs" fo:country="CZ" officeooo:paragraph-rsid="00823325"/>
    </style:style>
    <style:style style:name="P9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0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11" style:family="paragraph" style:parent-style-name="Contents_20_Heading">
      <style:text-properties fo:language="cs" fo:country="CZ"/>
    </style:style>
    <style:style style:name="P12" style:family="paragraph" style:parent-style-name="Footer">
      <style:paragraph-properties fo:text-align="center" style:justify-single-word="false"/>
      <style:text-properties fo:language="cs" fo:country="CZ"/>
    </style:style>
    <style:style style:name="P13" style:family="paragraph" style:parent-style-name="Footnote">
      <style:text-properties fo:language="cs" fo:country="CZ"/>
    </style:style>
    <style:style style:name="P14" style:family="paragraph" style:parent-style-name="Frame_20_contents">
      <style:text-properties fo:language="cs" fo:country="CZ"/>
    </style:style>
    <style:style style:name="P15" style:family="paragraph" style:parent-style-name="Frame_20_contents">
      <style:text-properties fo:font-size="10pt" fo:language="cs" fo:country="CZ" officeooo:rsid="0023ff3a" officeooo:paragraph-rsid="00823325" style:font-size-asian="10pt" style:font-size-complex="10pt"/>
    </style:style>
    <style:style style:name="P16" style:family="paragraph" style:parent-style-name="Header">
      <style:paragraph-properties fo:text-align="center" style:justify-single-word="false"/>
      <style:text-properties fo:language="cs" fo:country="CZ"/>
    </style:style>
    <style:style style:name="P17" style:family="paragraph" style:parent-style-name="Heading_20_1">
      <style:text-properties fo:language="cs" fo:country="CZ"/>
    </style:style>
    <style:style style:name="P18" style:family="paragraph" style:parent-style-name="Heading_20_1">
      <style:paragraph-properties fo:break-before="page"/>
      <style:text-properties fo:language="cs" fo:country="CZ"/>
    </style:style>
    <style:style style:name="P19" style:family="paragraph" style:parent-style-name="Heading_20_2">
      <style:paragraph-properties fo:break-before="page"/>
      <style:text-properties fo:language="cs" fo:country="CZ"/>
    </style:style>
    <style:style style:name="P20" style:family="paragraph" style:parent-style-name="Standard" style:master-page-name="First_20_Page">
      <style:paragraph-properties style:page-number="auto"/>
      <style:text-properties fo:language="cs" fo:country="CZ"/>
    </style:style>
    <style:style style:name="P21" style:family="paragraph" style:parent-style-name="Standard">
      <style:text-properties fo:language="cs" fo:country="CZ"/>
    </style:style>
    <style:style style:name="P22" style:family="paragraph" style:parent-style-name="Standard">
      <style:paragraph-properties fo:text-align="end" style:justify-single-word="false" fo:break-before="page"/>
      <style:text-properties fo:language="cs" fo:country="CZ"/>
    </style:style>
    <style:style style:name="P23" style:family="paragraph" style:parent-style-name="Standard">
      <style:paragraph-properties fo:text-align="end" style:justify-single-word="false"/>
      <style:text-properties fo:language="cs" fo:country="CZ"/>
    </style:style>
    <style:style style:name="P24" style:family="paragraph" style:parent-style-name="Standard">
      <style:paragraph-properties fo:margin-top="0.099cm" fo:margin-bottom="0cm" style:contextual-spacing="false"/>
      <style:text-properties fo:language="cs" fo:country="CZ" officeooo:paragraph-rsid="00823325"/>
    </style:style>
    <style:style style:name="P25" style:family="paragraph" style:parent-style-name="Standard">
      <style:paragraph-properties fo:break-before="page"/>
      <style:text-properties fo:language="cs" fo:country="CZ" officeooo:rsid="000cee00" officeooo:paragraph-rsid="000cee00"/>
    </style:style>
    <style:style style:name="P26" style:family="paragraph" style:parent-style-name="Standard">
      <style:text-properties fo:language="cs" fo:country="CZ" officeooo:rsid="000cee00" officeooo:paragraph-rsid="000cee00"/>
    </style:style>
    <style:style style:name="P27" style:family="paragraph" style:parent-style-name="Standard">
      <style:text-properties fo:language="cs" fo:country="CZ" officeooo:paragraph-rsid="000d2c45"/>
    </style:style>
    <style:style style:name="P28" style:family="paragraph" style:parent-style-name="Standard">
      <style:paragraph-properties fo:break-before="column"/>
      <style:text-properties fo:language="cs" fo:country="CZ"/>
    </style:style>
    <style:style style:name="P29" style:family="paragraph" style:parent-style-name="Standard">
      <style:paragraph-properties fo:break-before="page"/>
      <style:text-properties fo:language="cs" fo:country="CZ"/>
    </style:style>
    <style:style style:name="P30" style:family="paragraph" style:parent-style-name="Standard">
      <style:paragraph-properties fo:break-before="page" style:writing-mode="lr-tb"/>
      <style:text-properties fo:language="cs" fo:country="CZ"/>
    </style:style>
    <style:style style:name="P31" style:family="paragraph" style:parent-style-name="Standard">
      <style:text-properties fo:language="cs" fo:country="CZ" officeooo:paragraph-rsid="001279ec"/>
    </style:style>
    <style:style style:name="P32" style:family="paragraph" style:parent-style-name="Standard">
      <style:text-properties fo:language="cs" fo:country="CZ" officeooo:paragraph-rsid="0018d41e"/>
    </style:style>
    <style:style style:name="P33" style:family="paragraph" style:parent-style-name="Standard">
      <style:text-properties fo:language="cs" fo:country="CZ" officeooo:paragraph-rsid="0031c7f2"/>
    </style:style>
    <style:style style:name="P34" style:family="paragraph" style:parent-style-name="Standard">
      <style:paragraph-properties fo:break-before="page"/>
      <style:text-properties fo:language="cs" fo:country="CZ" officeooo:paragraph-rsid="0031c7f2"/>
    </style:style>
    <style:style style:name="P35" style:family="paragraph" style:parent-style-name="Standard">
      <style:paragraph-properties style:writing-mode="lr-tb"/>
      <style:text-properties fo:language="cs" fo:country="CZ"/>
    </style:style>
    <style:style style:name="P36" style:family="paragraph" style:parent-style-name="Standard">
      <style:text-properties fo:language="cs" fo:country="CZ" fo:font-weight="bold" style:font-weight-asian="bold" style:font-weight-complex="bold"/>
    </style:style>
    <style:style style:name="P37" style:family="paragraph" style:parent-style-name="Standard">
      <style:paragraph-properties style:writing-mode="lr-tb"/>
      <style:text-properties fo:language="cs" fo:country="CZ" fo:font-weight="bold" style:font-weight-asian="bold" style:font-weight-complex="bold"/>
    </style:style>
    <style:style style:name="P38" style:family="paragraph" style:parent-style-name="Standard">
      <style:text-properties fo:language="cs" fo:country="CZ" fo:font-weight="bold" officeooo:rsid="007a449f" officeooo:paragraph-rsid="007a449f" style:font-weight-asian="bold" style:font-weight-complex="bold"/>
    </style:style>
    <style:style style:name="P39" style:family="paragraph" style:parent-style-name="Standard">
      <style:paragraph-properties style:writing-mode="lr-tb"/>
      <style:text-properties fo:language="cs" fo:country="CZ" officeooo:rsid="0083c07d" officeooo:paragraph-rsid="0083c07d"/>
    </style:style>
    <style:style style:name="P40" style:family="paragraph" style:parent-style-name="Standard">
      <style:paragraph-properties style:writing-mode="lr-tb"/>
      <style:text-properties fo:language="cs" fo:country="CZ" officeooo:paragraph-rsid="0083c07d"/>
    </style:style>
    <style:style style:name="P41" style:family="paragraph" style:parent-style-name="Standard">
      <style:text-properties fo:language="cs" fo:country="CZ" officeooo:rsid="007a449f" officeooo:paragraph-rsid="007a449f"/>
    </style:style>
    <style:style style:name="P42" style:family="paragraph" style:parent-style-name="Standard">
      <style:paragraph-properties fo:break-before="column"/>
      <style:text-properties fo:language="cs" fo:country="CZ" officeooo:rsid="007a449f" officeooo:paragraph-rsid="007a449f"/>
    </style:style>
    <style:style style:name="P43" style:family="paragraph" style:parent-style-name="Standard">
      <style:paragraph-properties fo:break-before="page"/>
      <style:text-properties fo:language="cs" fo:country="CZ" officeooo:rsid="007a449f" officeooo:paragraph-rsid="007a449f"/>
    </style:style>
    <style:style style:name="P44" style:family="paragraph" style:parent-style-name="Standard">
      <style:paragraph-properties fo:text-align="start" style:justify-single-word="false"/>
      <style:text-properties fo:font-size="36pt" fo:language="cs" fo:country="CZ" fo:font-weight="bold" style:font-size-asian="36pt" style:font-weight-asian="bold" style:font-size-complex="36pt" style:font-weight-complex="bold"/>
    </style:style>
    <style:style style:name="P45" style:family="paragraph" style:parent-style-name="Standard">
      <style:paragraph-properties fo:margin-top="0.099cm" fo:margin-bottom="0cm" style:contextual-spacing="false"/>
      <style:text-properties fo:font-size="9pt" fo:language="cs" fo:country="CZ" officeooo:rsid="0023dbb9" officeooo:paragraph-rsid="00823325" style:font-size-asian="9pt" style:font-size-complex="9pt"/>
    </style:style>
    <style:style style:name="P46" style:family="paragraph" style:parent-style-name="Standard">
      <style:text-properties fo:font-size="9pt" fo:language="cs" fo:country="CZ" style:font-size-asian="9pt" style:font-size-complex="9pt"/>
    </style:style>
    <style:style style:name="P47" style:family="paragraph" style:parent-style-name="Standard">
      <style:paragraph-properties fo:margin-top="0.099cm" fo:margin-bottom="0cm" style:contextual-spacing="false"/>
      <style:text-properties fo:font-size="9pt" fo:language="cs" fo:country="CZ" fo:font-weight="bold" officeooo:rsid="0023dbb9" officeooo:paragraph-rsid="00823325" style:font-size-asian="9pt" style:font-weight-asian="bold" style:font-size-complex="9pt" style:font-weight-complex="bold"/>
    </style:style>
    <style:style style:name="P48" style:family="paragraph" style:parent-style-name="Standard">
      <style:paragraph-properties fo:text-align="center" style:justify-single-word="false"/>
      <style:text-properties fo:font-size="11pt" fo:language="cs" fo:country="CZ" fo:font-weight="bold" style:font-size-asian="11pt" style:font-weight-asian="bold" style:font-size-complex="11pt" style:font-weight-complex="bold"/>
    </style:style>
    <style:style style:name="P49" style:family="paragraph" style:parent-style-name="StyleDefaut11gras">
      <style:text-properties fo:language="cs" fo:country="CZ"/>
    </style:style>
    <style:style style:name="P50" style:family="paragraph" style:parent-style-name="StyleDefaut11maigre">
      <style:text-properties fo:language="cs" fo:country="CZ"/>
    </style:style>
    <style:style style:name="P51" style:family="paragraph" style:parent-style-name="StyleDefaut11maigre">
      <style:paragraph-properties fo:break-before="page"/>
      <style:text-properties fo:language="cs" fo:country="CZ"/>
    </style:style>
    <style:style style:name="P52" style:family="paragraph" style:parent-style-name="StyleDefautDecale05Sauf1">
      <style:text-properties fo:language="cs" fo:country="CZ"/>
    </style:style>
    <style:style style:name="P53" style:family="paragraph" style:parent-style-name="StyleDefautDecale1cmSauf1">
      <style:text-properties fo:language="cs" fo:country="CZ"/>
    </style:style>
    <style:style style:name="P54" style:family="paragraph" style:parent-style-name="Table_20_Contents">
      <style:paragraph-properties fo:text-align="start" style:justify-single-word="false"/>
      <style:text-properties fo:font-size="7pt" fo:language="cs" fo:country="CZ" style:font-size-asian="7pt" style:font-size-complex="7pt"/>
    </style:style>
    <style:style style:name="P55" style:family="paragraph" style:parent-style-name="Table_20_Contents">
      <style:text-properties fo:font-size="7pt" fo:language="cs" fo:country="CZ" style:font-size-asian="7pt" style:font-size-complex="7pt"/>
    </style:style>
    <style:style style:name="P56" style:family="paragraph" style:parent-style-name="Table_20_Contents">
      <style:paragraph-properties fo:text-align="center" style:justify-single-word="false"/>
      <style:text-properties fo:font-size="7pt" fo:language="cs" fo:country="CZ" style:font-size-asian="7pt" style:font-size-complex="7pt"/>
    </style:style>
    <style:style style:name="P57" style:family="paragraph" style:parent-style-name="Table_20_Contents">
      <style:paragraph-properties fo:text-align="start" style:justify-single-word="false"/>
      <style:text-properties fo:color="#ffffff" loext:opacity="100%" fo:font-size="7pt" fo:language="cs" fo:country="CZ" style:font-size-asian="7pt" style:font-size-complex="7pt"/>
    </style:style>
    <style:style style:name="P58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font-size="9pt" fo:language="cs" fo:country="CZ" style:font-size-asian="9pt" style:font-size-complex="9pt"/>
    </style:style>
    <style:style style:name="P59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start" style:justify-single-word="false"/>
      <style:text-properties fo:color="#ffffff" loext:opacity="100%" fo:font-size="9pt" fo:language="cs" fo:country="CZ" style:font-size-asian="9pt" style:font-size-complex="9pt"/>
    </style:style>
    <style:style style:name="P60" style:family="paragraph" style:parent-style-name="Table_20_Contents">
      <loext:graphic-properties draw:fill-hatch-name="hatch"/>
      <style:paragraph-properties fo:margin-top="0cm" fo:margin-bottom="0cm" style:contextual-spacing="false" fo:text-align="start" style:justify-single-word="false"/>
      <style:text-properties fo:color="#ffffff" loext:opacity="100%" fo:font-size="9pt" fo:language="cs" fo:country="CZ" style:font-size-asian="9pt" style:font-size-complex="9pt"/>
    </style:style>
    <style:style style:name="P61" style:family="paragraph" style:parent-style-name="Table_20_Contents">
      <style:paragraph-properties fo:text-align="start" style:justify-single-word="false"/>
      <style:text-properties fo:color="#ffffff" loext:opacity="100%" fo:font-size="9pt" fo:language="cs" fo:country="CZ" style:font-size-asian="9pt" style:font-size-complex="9pt"/>
    </style:style>
    <style:style style:name="P62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center" style:justify-single-word="false"/>
      <style:text-properties fo:color="#ffffff" loext:opacity="100%" fo:font-size="9pt" fo:language="cs" fo:country="CZ" style:font-size-asian="9pt" style:font-size-complex="9pt"/>
    </style:style>
    <style:style style:name="P63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font-size="9pt" fo:language="cs" fo:country="CZ" officeooo:rsid="004fa417" officeooo:paragraph-rsid="004fa417" style:font-size-asian="9pt" style:font-size-complex="9pt"/>
    </style:style>
    <style:style style:name="P64" style:family="paragraph" style:parent-style-name="Table_20_Contents">
      <style:paragraph-properties fo:text-align="start" style:justify-single-word="false"/>
      <style:text-properties fo:color="#ffffff" loext:opacity="100%" fo:font-size="8pt" fo:language="cs" fo:country="CZ" style:font-size-asian="8pt" style:font-size-complex="8pt"/>
    </style:style>
    <style:style style:name="P65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language="cs" fo:country="CZ"/>
    </style:style>
    <style:style style:name="P66" style:family="paragraph" style:parent-style-name="Table_20_Contents">
      <style:paragraph-properties fo:text-align="start" style:justify-single-word="false"/>
      <style:text-properties fo:color="#ffffff" loext:opacity="100%" fo:language="cs" fo:country="CZ"/>
    </style:style>
    <style:style style:name="P67" style:family="paragraph" style:parent-style-name="Table_20_Contents">
      <style:text-properties fo:language="cs" fo:country="CZ"/>
    </style:style>
    <style:style style:name="P68" style:family="paragraph" style:parent-style-name="Table_20_Contents">
      <style:paragraph-properties fo:text-align="center" style:justify-single-word="false"/>
      <style:text-properties fo:language="cs" fo:country="CZ" style:text-underline-style="solid" style:text-underline-width="auto" style:text-underline-color="font-color"/>
    </style:style>
    <style:style style:name="P69" style:family="paragraph" style:parent-style-name="Table_20_Contents">
      <style:paragraph-properties fo:text-align="center" style:justify-single-word="false"/>
      <style:text-properties fo:language="cs" fo:country="CZ"/>
    </style:style>
    <style:style style:name="P70" style:family="paragraph" style:parent-style-name="Table_20_Contents">
      <style:paragraph-properties fo:margin-top="0cm" fo:margin-bottom="0cm" style:contextual-spacing="false" fo:text-align="center" style:justify-single-word="false"/>
      <style:text-properties fo:language="cs" fo:country="CZ"/>
    </style:style>
    <style:style style:name="P71" style:family="paragraph" style:parent-style-name="Table_20_Contents">
      <style:paragraph-properties fo:text-align="start" style:justify-single-word="false"/>
      <style:text-properties fo:language="cs" fo:country="CZ"/>
    </style:style>
    <style:style style:name="P72" style:family="paragraph" style:parent-style-name="Table_20_Contents">
      <style:paragraph-properties fo:margin-top="0cm" fo:margin-bottom="0cm" style:contextual-spacing="false" fo:text-align="start" style:justify-single-word="false"/>
      <style:text-properties fo:language="cs" fo:country="CZ"/>
    </style:style>
    <style:style style:name="P73" style:family="paragraph" style:parent-style-name="Table_20_Contents">
      <style:paragraph-properties fo:text-align="end" style:justify-single-word="false"/>
      <style:text-properties fo:language="cs" fo:country="CZ"/>
    </style:style>
    <style:style style:name="P74" style:family="paragraph" style:parent-style-name="Table_20_Contents">
      <style:paragraph-properties fo:margin-top="0cm" fo:margin-bottom="0cm" style:contextual-spacing="false" fo:text-align="end" style:justify-single-word="false"/>
      <style:text-properties fo:language="cs" fo:country="CZ"/>
    </style:style>
    <style:style style:name="P75" style:family="paragraph" style:parent-style-name="Table_20_Contents">
      <style:paragraph-properties fo:text-align="end" style:justify-single-word="false"/>
      <style:text-properties fo:language="cs" fo:country="CZ" fo:font-weight="bold"/>
    </style:style>
    <style:style style:name="P76" style:family="paragraph" style:parent-style-name="Table_20_Contents">
      <style:paragraph-properties fo:text-align="center" style:justify-single-word="false"/>
      <style:text-properties fo:language="cs" fo:country="CZ" fo:font-weight="bold"/>
    </style:style>
    <style:style style:name="P77" style:family="paragraph" style:parent-style-name="Table_20_Contents">
      <style:paragraph-properties fo:text-align="start" style:justify-single-word="false"/>
      <style:text-properties fo:language="cs" fo:country="CZ" fo:font-weight="bold"/>
    </style:style>
    <style:style style:name="P78" style:family="paragraph" style:parent-style-name="Table_20_Contents">
      <style:paragraph-properties fo:margin-top="0cm" fo:margin-bottom="0cm" style:contextual-spacing="false"/>
      <style:text-properties fo:language="cs" fo:country="CZ"/>
    </style:style>
    <style:style style:name="P79" style:family="paragraph" style:parent-style-name="Table_20_Contents">
      <style:text-properties fo:font-size="2pt" fo:language="cs" fo:country="CZ" style:font-size-asian="2pt" style:font-size-complex="2pt"/>
    </style:style>
    <style:style style:name="P80" style:family="paragraph" style:parent-style-name="Table_20_Contents">
      <style:paragraph-properties fo:margin-top="0cm" fo:margin-bottom="0cm" style:contextual-spacing="false"/>
      <style:text-properties fo:font-size="9pt" fo:language="cs" fo:country="CZ" style:font-size-asian="9pt" style:font-size-complex="9pt"/>
    </style:style>
    <style:style style:name="P81" style:family="paragraph" style:parent-style-name="Table_20_Contents">
      <loext:graphic-properties draw:fill-gradient-name="gradient" draw:fill-hatch-name="hatch"/>
      <style:paragraph-properties fo:margin-top="0cm" fo:margin-bottom="0cm" style:contextual-spacing="false"/>
      <style:text-properties fo:font-size="9pt" fo:language="cs" fo:country="CZ" style:font-size-asian="9pt" style:font-size-complex="9pt"/>
    </style:style>
    <style:style style:name="P82" style:family="paragraph" style:parent-style-name="Table_20_Contents">
      <loext:graphic-properties draw:fill-hatch-name="hatch"/>
      <style:paragraph-properties fo:margin-top="0cm" fo:margin-bottom="0cm" style:contextual-spacing="false"/>
      <style:text-properties fo:font-size="9pt" fo:language="cs" fo:country="CZ" style:font-size-asian="9pt" style:font-size-complex="9pt"/>
    </style:style>
    <style:style style:name="P83" style:family="paragraph" style:parent-style-name="Table_20_Contents">
      <style:paragraph-properties fo:margin-top="0cm" fo:margin-bottom="0cm" style:contextual-spacing="false" fo:text-align="center" style:justify-single-word="false"/>
      <style:text-properties fo:font-size="9pt" fo:language="cs" fo:country="CZ" style:font-size-asian="9pt" style:font-size-complex="9pt"/>
    </style:style>
    <style:style style:name="P84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center" style:justify-single-word="false"/>
      <style:text-properties fo:font-size="9pt" fo:language="cs" fo:country="CZ" style:font-size-asian="9pt" style:font-size-complex="9pt"/>
    </style:style>
    <style:style style:name="P85" style:family="paragraph" style:parent-style-name="Table_20_Contents">
      <loext:graphic-properties draw:fill-hatch-name="hatch"/>
      <style:paragraph-properties fo:margin-top="0cm" fo:margin-bottom="0cm" style:contextual-spacing="false" fo:text-align="center" style:justify-single-word="false"/>
      <style:text-properties fo:font-size="9pt" fo:language="cs" fo:country="CZ" style:font-size-asian="9pt" style:font-size-complex="9pt"/>
    </style:style>
    <style:style style:name="P86" style:family="paragraph" style:parent-style-name="Table_20_Contents">
      <style:paragraph-properties fo:margin-top="0cm" fo:margin-bottom="0cm" style:contextual-spacing="false" fo:text-align="center" style:justify-single-word="false" style:writing-mode="lr-tb"/>
      <style:text-properties fo:font-size="9pt" fo:language="cs" fo:country="CZ" style:font-size-asian="9pt" style:font-size-complex="9pt"/>
    </style:style>
    <style:style style:name="P87" style:family="paragraph" style:parent-style-name="Table_20_Contents">
      <style:paragraph-properties fo:text-align="center" style:justify-single-word="false"/>
      <style:text-properties fo:font-size="9pt" fo:language="cs" fo:country="CZ" style:font-size-asian="9pt" style:font-size-complex="9pt"/>
    </style:style>
    <style:style style:name="P88" style:family="paragraph" style:parent-style-name="Table_20_Contents">
      <style:paragraph-properties fo:margin-top="0cm" fo:margin-bottom="0cm" style:contextual-spacing="false" fo:text-align="start" style:justify-single-word="false"/>
      <style:text-properties fo:font-size="9pt" fo:language="cs" fo:country="CZ" style:font-size-asian="9pt" style:font-size-complex="9pt"/>
    </style:style>
    <style:style style:name="P89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start" style:justify-single-word="false"/>
      <style:text-properties fo:font-size="9pt" fo:language="cs" fo:country="CZ" style:font-size-asian="9pt" style:font-size-complex="9pt"/>
    </style:style>
    <style:style style:name="P90" style:family="paragraph" style:parent-style-name="Table_20_Contents">
      <loext:graphic-properties draw:fill-hatch-name="hatch"/>
      <style:paragraph-properties fo:margin-top="0cm" fo:margin-bottom="0cm" style:contextual-spacing="false" fo:text-align="start" style:justify-single-word="false"/>
      <style:text-properties fo:font-size="9pt" fo:language="cs" fo:country="CZ" style:font-size-asian="9pt" style:font-size-complex="9pt"/>
    </style:style>
    <style:style style:name="P91" style:family="paragraph" style:parent-style-name="Table_20_Contents">
      <style:paragraph-properties fo:text-align="start" style:justify-single-word="false"/>
      <style:text-properties fo:font-size="9pt" fo:language="cs" fo:country="CZ" style:font-size-asian="9pt" style:font-size-complex="9pt"/>
    </style:style>
    <style:style style:name="P92" style:family="paragraph" style:parent-style-name="Table_20_Contents">
      <style:paragraph-properties fo:margin-top="0cm" fo:margin-bottom="0cm" style:contextual-spacing="false" fo:text-align="end" style:justify-single-word="false"/>
      <style:text-properties fo:font-size="9pt" fo:language="cs" fo:country="CZ" style:font-size-asian="9pt" style:font-size-complex="9pt"/>
    </style:style>
    <style:style style:name="P93" style:family="paragraph" style:parent-style-name="Table_20_Contents">
      <style:text-properties fo:font-size="9pt" fo:language="cs" fo:country="CZ" style:font-size-asian="9pt" style:font-size-complex="9pt"/>
    </style:style>
    <style:style style:name="P94" style:family="paragraph" style:parent-style-name="Table_20_Contents">
      <style:text-properties fo:font-size="8pt" fo:language="cs" fo:country="CZ" style:font-size-asian="8pt" style:font-size-complex="8pt"/>
    </style:style>
    <style:style style:name="P95" style:family="paragraph" style:parent-style-name="Table_20_Contents">
      <style:paragraph-properties fo:text-align="center" style:justify-single-word="false"/>
      <style:text-properties fo:font-size="8pt" fo:language="cs" fo:country="CZ" style:font-size-asian="8pt" style:font-size-complex="8pt"/>
    </style:style>
    <style:style style:name="P96" style:family="paragraph" style:parent-style-name="Table_20_Contents">
      <style:paragraph-properties fo:text-align="start" style:justify-single-word="false"/>
      <style:text-properties fo:font-size="8pt" fo:language="cs" fo:country="CZ" style:font-size-asian="8pt" style:font-size-complex="8pt"/>
    </style:style>
    <style:style style:name="P97" style:family="paragraph" style:parent-style-name="Text_20_body">
      <style:text-properties fo:language="cs" fo:country="CZ"/>
    </style:style>
    <style:style style:name="P98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style:writing-mode="lr-tb">
        <style:tab-stops/>
      </style:paragraph-properties>
      <style:text-properties fo:hyphenate="false"/>
    </style:style>
    <style:style style:name="P99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0" style:family="paragraph">
      <style:paragraph-properties fo:margin-left="0cm" fo:margin-right="0cm" fo:margin-top="0cm" fo:margin-bottom="0cm" fo:line-height="100%" fo:text-indent="0cm"/>
    </style:style>
    <style:style style:name="P101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3" style:family="paragraph">
      <style:paragraph-properties fo:margin-left="0cm" fo:margin-right="0cm" fo:margin-top="0cm" fo:margin-bottom="0cm" fo:line-height="100%" fo:text-align="end" fo:text-indent="0cm"/>
    </style:style>
    <style:style style:name="P104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5" style:family="paragraph">
      <style:paragraph-properties fo:margin-left="0cm" fo:margin-right="0cm" fo:margin-top="0cm" fo:margin-bottom="0cm" fo:line-height="100%" fo:text-indent="0cm" style:writing-mode="lr-tb"/>
    </style:style>
    <style:style style:name="P106" style:family="paragraph">
      <style:paragraph-properties fo:margin-left="0cm" fo:margin-right="0cm" fo:margin-top="0cm" fo:margin-bottom="0cm" fo:line-height="100%" fo:text-align="center" fo:text-indent="0cm"/>
    </style:style>
    <style:style style:name="P107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8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9" style:family="paragraph">
      <loext:graphic-properties draw:fill="none" draw:fill-color="#fffff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0" style:family="paragraph">
      <loext:graphic-properties draw:fill="none" draw:fill-color="#fffff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112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fo:color="#6b6c6e" loext:opacity="100%" loext:color-lum-mod="100%" loext:color-lum-off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3" style:font-size-complex="11pt" style:font-style-complex="normal" style:font-weight-complex="normal" style:text-emphasize="none" style:font-relief="none" style:text-overline-style="none" style:text-overline-color="font-color"/>
    </style:style>
    <style:style style:name="P113" style:family="paragraph">
      <loext:graphic-properties draw:fill="solid" draw:fill-color="#003399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4" style:family="paragraph">
      <loext:graphic-properties draw:fill="solid" draw:fill-color="#ffed0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5" style:family="paragraph">
      <loext:graphic-properties draw:fill="solid" draw:fill-color="#6d6e7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0d2c45"/>
    </style:style>
    <style:style style:name="T4" style:family="text">
      <style:text-properties officeooo:rsid="002b09e5"/>
    </style:style>
    <style:style style:name="T5" style:family="text">
      <style:text-properties officeooo:rsid="0041d164"/>
    </style:style>
    <style:style style:name="T6" style:family="text">
      <style:text-properties style:font-name="Calibri2" officeooo:rsid="007cb438" style:font-name-asian="Calibri2" style:font-name-complex="Calibri2"/>
    </style:style>
    <style:style style:name="T7" style:family="text">
      <style:text-properties officeooo:rsid="007eb20e"/>
    </style:style>
    <style:style style:name="T8" style:family="text">
      <style:text-properties fo:font-size="10pt" fo:language="en" fo:country="GB" style:font-size-asian="10pt" style:font-size-complex="10pt"/>
    </style:style>
    <style:style style:name="T9" style:family="text">
      <style:text-properties fo:font-size="10pt" fo:language="en" fo:country="GB" officeooo:rsid="008f454e" style:font-size-asian="10pt" style:font-size-complex="10pt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0pt" officeooo:rsid="008f454e" style:font-size-asian="10pt" style:font-size-complex="10pt"/>
    </style:style>
    <style:style style:name="T12" style:family="text">
      <style:text-properties fo:font-size="10pt" fo:language="cs" fo:country="CZ" style:font-size-asian="10pt" style:font-size-complex="10pt"/>
    </style:style>
    <style:style style:name="T13" style:family="text">
      <style:text-properties fo:font-size="10pt" fo:language="cs" fo:country="CZ" officeooo:rsid="008f454e" style:font-size-asian="10pt" style:font-size-complex="10pt"/>
    </style:style>
    <style:style style:name="T14" style:family="text">
      <style:text-properties fo:font-size="9pt" fo:language="en" fo:country="GB" style:font-size-asian="9pt" style:font-size-complex="9pt"/>
    </style:style>
    <style:style style:name="T15" style:family="text">
      <style:text-properties fo:font-size="9pt" fo:language="en" fo:country="GB" officeooo:rsid="0072664e" style:font-size-asian="9pt" style:font-size-complex="9pt"/>
    </style:style>
    <style:style style:name="T16" style:family="text">
      <style:text-properties fo:font-size="9pt" fo:language="en" fo:country="GB" officeooo:rsid="0023dbb9" style:font-size-asian="9pt" style:font-size-complex="9pt"/>
    </style:style>
    <style:style style:name="T17" style:family="text">
      <style:text-properties fo:font-size="9pt" fo:language="en" fo:country="GB" officeooo:rsid="0091e4f1" style:font-size-asian="9pt" style:font-size-complex="9pt"/>
    </style:style>
    <style:style style:name="T18" style:family="text">
      <style:text-properties fo:font-size="9pt" fo:language="en" fo:country="GB" officeooo:rsid="009b1774" style:font-size-asian="9pt" style:font-size-complex="9pt"/>
    </style:style>
    <style:style style:name="T19" style:family="text">
      <style:text-properties fo:font-size="9pt" fo:language="en" fo:country="GB" officeooo:rsid="00ab31f3" style:font-size-asian="9pt" style:font-size-complex="9pt"/>
    </style:style>
    <style:style style:name="T20" style:family="text">
      <style:text-properties fo:font-size="9pt" fo:language="en" fo:country="GB" officeooo:rsid="009b9fcc" style:font-size-asian="9pt" style:font-size-complex="9pt"/>
    </style:style>
    <style:style style:name="T21" style:family="text">
      <style:text-properties fo:font-size="9pt" fo:language="en" fo:country="GB" officeooo:rsid="00b3958c" style:font-size-asian="9pt" style:font-size-complex="9pt"/>
    </style:style>
    <style:style style:name="T22" style:family="text">
      <style:text-properties fo:font-size="9pt" fo:language="en" fo:country="GB" officeooo:rsid="00c2af9c" style:font-size-asian="9pt" style:font-size-complex="9pt"/>
    </style:style>
    <style:style style:name="T23" style:family="text">
      <style:text-properties fo:font-size="9pt" fo:language="en" fo:country="GB" fo:font-weight="bold" style:font-size-asian="9pt" style:font-weight-asian="bold" style:font-size-complex="9pt" style:font-weight-complex="bold"/>
    </style:style>
    <style:style style:name="T24" style:family="text">
      <style:text-properties fo:font-size="9pt" fo:language="en" fo:country="GB" fo:font-weight="bold" officeooo:rsid="0070cdc6" style:font-size-asian="9pt" style:font-weight-asian="bold" style:font-size-complex="9pt" style:font-weight-complex="bold"/>
    </style:style>
    <style:style style:name="T25" style:family="text">
      <style:text-properties fo:font-size="9pt" fo:language="en" fo:country="GB" fo:font-weight="bold" officeooo:rsid="0072664e" style:font-size-asian="9pt" style:font-weight-asian="bold" style:font-size-complex="9pt" style:font-weight-complex="bold"/>
    </style:style>
    <style:style style:name="T26" style:family="text">
      <style:text-properties fo:font-size="9pt" style:font-size-asian="9pt" style:font-size-complex="9pt"/>
    </style:style>
    <style:style style:name="T27" style:family="text">
      <style:text-properties fo:font-size="9pt" officeooo:rsid="0072664e" style:font-size-asian="9pt" style:font-size-complex="9pt"/>
    </style:style>
    <style:style style:name="T28" style:family="text">
      <style:text-properties fo:font-size="9pt" officeooo:rsid="00b3958c" style:font-size-asian="9pt" style:font-size-complex="9pt"/>
    </style:style>
    <style:style style:name="T29" style:family="text">
      <style:text-properties fo:font-size="9pt" officeooo:rsid="0023dbb9" style:font-size-asian="9pt" style:font-size-complex="9pt"/>
    </style:style>
    <style:style style:name="T30" style:family="text">
      <style:text-properties fo:font-size="9pt" officeooo:rsid="0091e4f1" style:font-size-asian="9pt" style:font-size-complex="9pt"/>
    </style:style>
    <style:style style:name="T31" style:family="text">
      <style:text-properties fo:font-size="9pt" officeooo:rsid="009b1774" style:font-size-asian="9pt" style:font-size-complex="9pt"/>
    </style:style>
    <style:style style:name="T32" style:family="text">
      <style:text-properties fo:font-size="9pt" officeooo:rsid="00ab31f3" style:font-size-asian="9pt" style:font-size-complex="9pt"/>
    </style:style>
    <style:style style:name="T33" style:family="text">
      <style:text-properties fo:font-size="9pt" officeooo:rsid="009b9fcc" style:font-size-asian="9pt" style:font-size-complex="9pt"/>
    </style:style>
    <style:style style:name="T34" style:family="text">
      <style:text-properties fo:font-size="9pt" officeooo:rsid="00c2af9c" style:font-size-asian="9pt" style:font-size-complex="9pt"/>
    </style:style>
    <style:style style:name="T35" style:family="text">
      <style:text-properties fo:font-size="9pt" fo:font-weight="bold" style:font-size-asian="9pt" style:font-weight-asian="bold" style:font-size-complex="9pt" style:font-weight-complex="bold"/>
    </style:style>
    <style:style style:name="T36" style:family="text">
      <style:text-properties fo:font-size="9pt" fo:font-weight="bold" officeooo:rsid="0070cdc6" style:font-size-asian="9pt" style:font-weight-asian="bold" style:font-size-complex="9pt" style:font-weight-complex="bold"/>
    </style:style>
    <style:style style:name="T37" style:family="text">
      <style:text-properties fo:font-size="9pt" fo:font-weight="bold" officeooo:rsid="0072664e" style:font-size-asian="9pt" style:font-weight-asian="bold" style:font-size-complex="9pt" style:font-weight-complex="bold"/>
    </style:style>
    <style:style style:name="T38" style:family="text">
      <style:text-properties fo:font-size="9pt" fo:language="cs" fo:country="CZ" style:font-size-asian="9pt" style:font-size-complex="9pt"/>
    </style:style>
    <style:style style:name="T39" style:family="text">
      <style:text-properties fo:font-size="9pt" fo:language="cs" fo:country="CZ" officeooo:rsid="0023dbb9" style:font-size-asian="9pt" style:font-size-complex="9pt"/>
    </style:style>
    <style:style style:name="T40" style:family="text">
      <style:text-properties fo:font-size="9pt" fo:language="cs" fo:country="CZ" officeooo:rsid="0091e4f1" style:font-size-asian="9pt" style:font-size-complex="9pt"/>
    </style:style>
    <style:style style:name="T41" style:family="text">
      <style:text-properties fo:font-size="9pt" fo:language="cs" fo:country="CZ" officeooo:rsid="0072664e" style:font-size-asian="9pt" style:font-size-complex="9pt"/>
    </style:style>
    <style:style style:name="T42" style:family="text">
      <style:text-properties fo:font-size="9pt" fo:language="cs" fo:country="CZ" officeooo:rsid="009b1774" style:font-size-asian="9pt" style:font-size-complex="9pt"/>
    </style:style>
    <style:style style:name="T43" style:family="text">
      <style:text-properties fo:font-size="9pt" fo:language="cs" fo:country="CZ" officeooo:rsid="009b9fcc" style:font-size-asian="9pt" style:font-size-complex="9pt"/>
    </style:style>
    <style:style style:name="T44" style:family="text">
      <style:text-properties fo:font-size="9pt" fo:language="cs" fo:country="CZ" officeooo:rsid="00ab31f3" style:font-size-asian="9pt" style:font-size-complex="9pt"/>
    </style:style>
    <style:style style:name="T45" style:family="text">
      <style:text-properties fo:font-size="9pt" fo:language="cs" fo:country="CZ" officeooo:rsid="00c2af9c" style:font-size-asian="9pt" style:font-size-complex="9pt"/>
    </style:style>
    <style:style style:name="T46" style:family="text">
      <style:text-properties style:font-name="Arial4" fo:font-size="9pt" fo:language="en" fo:country="GB" officeooo:rsid="00b13b9b" style:font-size-asian="9pt" style:font-size-complex="9pt"/>
    </style:style>
    <style:style style:name="T47" style:family="text">
      <style:text-properties style:font-name="Arial4" fo:font-size="9pt" officeooo:rsid="00b13b9b" style:font-size-asian="9pt" style:font-size-complex="9pt"/>
    </style:style>
    <style:style style:name="T48" style:family="text">
      <style:text-properties style:text-underline-style="solid" style:text-underline-width="auto" style:text-underline-color="font-color"/>
    </style:style>
    <style:style style:name="T49" style:family="text">
      <style:text-properties officeooo:rsid="00834cef"/>
    </style:style>
    <style:style style:name="T50" style:family="text">
      <style:text-properties fo:language="en" fo:country="US"/>
    </style:style>
    <style:style style:name="T51" style:family="text">
      <style:text-properties fo:language="en" fo:country="US" officeooo:rsid="0083c07d"/>
    </style:style>
    <style:style style:name="T52" style:family="text">
      <style:text-properties officeooo:rsid="0083c07d"/>
    </style:style>
    <style:style style:name="T53" style:family="text">
      <style:text-properties fo:language="cs" fo:country="CZ"/>
    </style:style>
    <style:style style:name="T54" style:family="text">
      <style:text-properties fo:language="cs" fo:country="CZ" officeooo:rsid="000d2c45"/>
    </style:style>
    <style:style style:name="T55" style:family="text">
      <style:text-properties fo:language="cs" fo:country="CZ" officeooo:rsid="007eb20e"/>
    </style:style>
    <style:style style:name="T56" style:family="text">
      <style:text-properties fo:language="cs" fo:country="CZ" officeooo:rsid="002b09e5"/>
    </style:style>
    <style:style style:name="T5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0pt" fo:letter-spacing="normal" fo:language="en" fo:country="GB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" style:font-size-asian="10.5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58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59" style:family="text">
      <style:text-properties fo:font-variant="normal" fo:text-transform="none" style:use-window-font-color="true" loext:opacity="0%" style:text-outline="false" style:text-line-through-style="none" style:text-line-through-type="none" style:font-name="Calibri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Calibri" style:font-size-complex="8pt" style:font-style-complex="normal" style:font-weight-complex="normal" style:text-emphasize="none" style:font-relief="none" style:text-overline-style="none" style:text-overline-color="font-color"/>
    </style:style>
    <style:style style:name="T60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61" style:family="text">
      <style:text-properties fo:font-variant="normal" fo:text-transform="none" fo:color="#6b6c6e" loext:opacity="10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3" style:font-size-complex="11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OLE">
      <style:graphic-properties style:vertical-pos="from-top" style:vertical-rel="paragraph" style:horizontal-pos="from-left" style:horizontal-rel="paragraph" draw:ole-draw-aspect="1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style:style style:name="gr1" style:family="graphic">
      <style:graphic-properties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" style:family="graphic">
      <style:graphic-properties style:run-through="foreground"/>
    </style:style>
    <style:style style:name="gr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9" style:family="graphic">
      <style:graphic-properties draw:stroke="none" draw:stroke-dash="Dashed_20__28_var_29__20_2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" style:family="graphic">
      <style:graphic-properties draw:stroke="none" draw:stroke-dash="Dashed_20__28_var_29__20_2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" style:family="graphic">
      <style:graphic-properties draw:stroke="none" draw:stroke-dash="Dashed_20__28_var_29__20_2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" style:family="graphic">
      <style:graphic-properties draw:stroke="none" draw:stroke-dash="Dashed_20__28_var_29__20_2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" style:family="graphic">
      <style:graphic-properties draw:stroke="none" draw:stroke-dash="Dashed_20__28_var_29__20_2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" style:family="graphic">
      <style:graphic-properties draw:stroke="none" draw:stroke-dash="Dashed_20__28_var_29__20_2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" style:family="graphic">
      <style:graphic-properties draw:stroke="none" draw:stroke-dash="Dashed_20__28_var_29__20_4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" style:family="graphic">
      <style:graphic-properties draw:stroke="none" draw:stroke-dash="Dashed_20__28_var_29__20_4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9" style:family="graphic">
      <style:graphic-properties draw:stroke="none" draw:stroke-dash="Dashed_20__28_var_29__20_4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" style:family="graphic">
      <style:graphic-properties draw:stroke="none" draw:stroke-dash="Dashed_20__28_var_29__20_4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" style:family="graphic">
      <style:graphic-properties draw:stroke="none" draw:stroke-dash="Dashed_20__28_var_29__20_4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" style:family="graphic">
      <style:graphic-properties draw:stroke="none" draw:stroke-dash="Dashed_20__28_var_29__20_4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" style:family="graphic">
      <style:graphic-properties draw:stroke="none" draw:stroke-dash="Dashed_20__28_var_29__20_4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" style:family="graphic">
      <style:graphic-properties draw:stroke="none" draw:stroke-dash="Dashed_20__28_var_29__20_4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" style:family="graphic">
      <style:graphic-properties draw:stroke="none" draw:stroke-dash="Dashed_20__28_var_29__20_4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" style:family="graphic">
      <style:graphic-properties draw:stroke="none" draw:stroke-dash="Dashed_20__28_var_29__20_4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" style:family="graphic">
      <style:graphic-properties draw:stroke="none" draw:stroke-dash="Dashed_20__28_var_29__20_4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" style:family="graphic">
      <style:graphic-properties draw:stroke="none" draw:stroke-dash="Dashed_20__28_var_29__20_4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" style:family="graphic">
      <style:graphic-properties draw:stroke="none" draw:stroke-dash="Dashed_20__28_var_29__20_4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" style:family="graphic">
      <style:graphic-properties draw:stroke="none" draw:stroke-dash="Dashed_20__28_var_29__20_4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" style:family="graphic">
      <style:graphic-properties draw:stroke="none" draw:stroke-dash="Dashed_20__28_var_29__20_4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3" style:family="graphic">
      <style:graphic-properties draw:stroke="none" draw:stroke-dash="Dashed_20__28_var_29__20_4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" style:family="graphic">
      <style:graphic-properties draw:stroke="none" draw:stroke-dash="Dashed_20__28_var_29__20_4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" style:family="graphic">
      <style:graphic-properties draw:stroke="none" draw:stroke-dash="Dashed_20__28_var_29__20_4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" style:family="graphic">
      <style:graphic-properties draw:stroke="none" draw:stroke-dash="Dashed_20__28_var_29__20_4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" style:family="graphic">
      <style:graphic-properties draw:stroke="none" draw:stroke-dash="Dashed_20__28_var_29__20_4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" style:family="graphic">
      <style:graphic-properties draw:stroke="none" draw:stroke-dash="Dashed_20__28_var_29__20_4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" style:family="graphic">
      <style:graphic-properties draw:stroke="none" draw:stroke-dash="Dashed_20__28_var_29__20_4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" style:family="graphic">
      <style:graphic-properties draw:stroke="none" draw:stroke-dash="Dashed_20__28_var_29__20_4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" style:family="graphic">
      <style:graphic-properties draw:stroke="none" draw:stroke-dash="Dashed_20__28_var_29__20_4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2" style:family="graphic">
      <style:graphic-properties draw:stroke="none" draw:stroke-dash="Dashed_20__28_var_29__20_4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3" style:family="graphic">
      <style:graphic-properties draw:stroke="none" draw:stroke-dash="Dashed_20__28_var_29__20_4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4" style:family="graphic">
      <style:graphic-properties draw:stroke="none" draw:stroke-dash="Dashed_20__28_var_29__20_4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5" style:family="graphic">
      <style:graphic-properties draw:stroke="none" draw:stroke-dash="Dashed_20__28_var_29__20_4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1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6" style:family="graphic">
      <style:graphic-properties draw:stroke="none" draw:stroke-dash="Dashed_20__28_var_29__20_4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7" style:family="graphic">
      <style:graphic-properties draw:stroke="none" draw:stroke-dash="Dashed_20__28_var_29__20_4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8" style:family="graphic">
      <style:graphic-properties draw:stroke="none" draw:stroke-dash="Dashed_20__28_var_29__20_3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9" style:family="graphic">
      <style:graphic-properties draw:stroke="none" draw:stroke-dash="Dashed_20__28_var_29__20_3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0" style:family="graphic">
      <style:graphic-properties draw:stroke="none" draw:stroke-dash="Dashed_20__28_var_29__20_3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1" style:family="graphic">
      <style:graphic-properties draw:stroke="none" draw:stroke-dash="Dashed_20__28_var_29__20_3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2" style:family="graphic">
      <style:graphic-properties draw:stroke="none" draw:stroke-dash="Dashed_20__28_var_29__20_4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3" style:family="graphic">
      <style:graphic-properties draw:stroke="none" draw:stroke-dash="Dashed_20__28_var_29__20_4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4" style:family="graphic">
      <style:graphic-properties draw:stroke="none" draw:stroke-dash="Dashed_20__28_var_29__20_4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5" style:family="graphic">
      <style:graphic-properties draw:stroke="none" draw:stroke-dash="Dashed_20__28_var_29__20_4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6" style:family="graphic">
      <style:graphic-properties draw:stroke="none" draw:stroke-dash="Dashed_20__28_var_29__20_3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7" style:family="graphic">
      <style:graphic-properties draw:stroke="none" draw:stroke-dash="Dashed_20__28_var_29__20_3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8" style:family="graphic">
      <style:graphic-properties draw:stroke="none" draw:stroke-dash="Dashed_20__28_var_29__20_3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9" style:family="graphic">
      <style:graphic-properties draw:stroke="none" draw:stroke-dash="Dashed_20__28_var_29__20_3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0" style:family="graphic">
      <style:graphic-properties draw:stroke="none" draw:stroke-dash="Dashed_20__28_var_29__20_3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1" style:family="graphic">
      <style:graphic-properties draw:stroke="none" draw:stroke-dash="Dashed_20__28_var_29__20_3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2" style:family="graphic">
      <style:graphic-properties draw:stroke="none" draw:stroke-dash="Dashed_20__28_var_29__20_3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3" style:family="graphic">
      <style:graphic-properties draw:stroke="none" draw:stroke-dash="Dashed_20__28_var_29__20_3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64" style:family="graphic">
      <style:graphic-properties draw:stroke="none" draw:stroke-dash="Dashed_20__28_var_29__20_3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5" style:family="graphic">
      <style:graphic-properties draw:stroke="none" draw:stroke-dash="Dashed_20__28_var_29__20_3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66" style:family="graphic">
      <style:graphic-properties draw:stroke="none" draw:stroke-dash="Dashed_20__28_var_29__20_3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7" style:family="graphic">
      <style:graphic-properties draw:stroke="none" draw:stroke-dash="Dashed_20__28_var_29__20_3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8" style:family="graphic">
      <style:graphic-properties draw:stroke="none" draw:stroke-dash="Dashed_20__28_var_29__20_3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9" style:family="graphic">
      <style:graphic-properties draw:stroke="none" draw:stroke-dash="Dashed_20__28_var_29__20_3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0" style:family="graphic">
      <style:graphic-properties draw:stroke="none" draw:stroke-dash="Dashed_20__28_var_29__20_3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1" style:family="graphic">
      <style:graphic-properties draw:stroke="none" draw:stroke-dash="Dashed_20__28_var_29__20_3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72" style:family="graphic">
      <style:graphic-properties draw:stroke="none" draw:stroke-dash="Dashed_20__28_var_29__20_3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3" style:family="graphic">
      <style:graphic-properties draw:stroke="none" draw:stroke-dash="Dashed_20__28_var_29__20_3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4" style:family="graphic">
      <style:graphic-properties draw:stroke="none" draw:stroke-dash="Dashed_20__28_var_29__20_3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5" style:family="graphic">
      <style:graphic-properties draw:stroke="none" draw:stroke-dash="Dashed_20__28_var_29__20_3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6" style:family="graphic">
      <style:graphic-properties draw:stroke="none" draw:stroke-dash="Dashed_20__28_var_29__20_3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7" style:family="graphic">
      <style:graphic-properties draw:stroke="none" draw:stroke-dash="Dashed_20__28_var_29__20_3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8" style:family="graphic">
      <style:graphic-properties draw:stroke="none" draw:stroke-dash="Dashed_20__28_var_29__20_3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79" style:family="graphic">
      <style:graphic-properties draw:stroke="none" draw:stroke-dash="Dashed_20__28_var_29__20_3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0" style:family="graphic">
      <style:graphic-properties draw:stroke="none" draw:stroke-dash="Dashed_20__28_var_29__20_3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1" style:family="graphic">
      <style:graphic-properties draw:stroke="none" draw:stroke-dash="Dashed_20__28_var_29__20_3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2" style:family="graphic">
      <style:graphic-properties draw:stroke="none" draw:stroke-dash="Dashed_20__28_var_29__20_3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3" style:family="graphic">
      <style:graphic-properties draw:stroke="none" draw:stroke-dash="Dashed_20__28_var_29__20_37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4" style:family="graphic">
      <style:graphic-properties draw:stroke="none" draw:stroke-dash="Dashed_20__28_var_29__20_3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5" style:family="graphic">
      <style:graphic-properties draw:stroke="none" draw:stroke-dash="Dashed_20__28_var_29__20_3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6" style:family="graphic">
      <style:graphic-properties draw:stroke="none" draw:stroke-dash="Dashed_20__28_var_29__20_3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7" style:family="graphic">
      <style:graphic-properties draw:stroke="none" draw:stroke-dash="Dashed_20__28_var_29__20_3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2.0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8" style:family="graphic">
      <style:graphic-properties draw:stroke="none" draw:stroke-dash="Dashed_20__28_var_29__20_3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6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9" style:family="graphic">
      <style:graphic-properties draw:stroke="none" draw:stroke-dash="Dashed_20__28_var_29__20_3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0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0" style:family="graphic">
      <style:graphic-properties draw:stroke="none" draw:stroke-dash="Dashed_20__28_var_29__20_3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1" style:family="graphic">
      <style:graphic-properties draw:stroke="none" draw:stroke-dash="Dashed_20__28_var_29__20_3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2" style:family="graphic">
      <style:graphic-properties draw:stroke="none" draw:stroke-dash="Dashed_20__28_var_29__20_3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0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3" style:family="graphic">
      <style:graphic-properties draw:stroke="none" draw:stroke-dash="Dashed_20__28_var_29__20_3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94" style:family="graphic">
      <style:graphic-properties draw:stroke="none" draw:stroke-dash="Dashed_20__28_var_29__20_3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5" style:family="graphic">
      <style:graphic-properties draw:stroke="none" draw:stroke-dash="Dashed_20__28_var_29__20_3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96" style:family="graphic">
      <style:graphic-properties draw:stroke="none" draw:stroke-dash="Dashed_20__28_var_29__20_3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7" style:family="graphic">
      <style:graphic-properties draw:stroke="none" draw:stroke-dash="Dashed_20__28_var_29__20_3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8" style:family="graphic">
      <style:graphic-properties draw:stroke="none" draw:stroke-dash="Dashed_20__28_var_29__20_3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9" style:family="graphic">
      <style:graphic-properties draw:stroke="none" draw:stroke-dash="Dashed_20__28_var_29__20_3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0" style:family="graphic">
      <style:graphic-properties draw:stroke="none" draw:stroke-dash="Dashed_20__28_var_29__20_3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1" style:family="graphic">
      <style:graphic-properties draw:stroke="none" draw:stroke-dash="Dashed_20__28_var_29__20_3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2" style:family="graphic">
      <style:graphic-properties draw:stroke="none" draw:stroke-dash="Dashed_20__28_var_29__20_3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3" style:family="graphic">
      <style:graphic-properties draw:stroke="none" draw:stroke-dash="Dashed_20__28_var_29__20_3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4" style:family="graphic">
      <style:graphic-properties draw:stroke="none" draw:stroke-dash="Dashed_20__28_var_29__20_3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5" style:family="graphic">
      <style:graphic-properties draw:stroke="none" draw:stroke-dash="Dashed_20__28_var_29__20_3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6" style:family="graphic">
      <style:graphic-properties draw:stroke="none" draw:stroke-dash="Dashed_20__28_var_29__20_3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7" style:family="graphic">
      <style:graphic-properties draw:stroke="none" draw:stroke-dash="Dashed_20__28_var_29__20_3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8" style:family="graphic">
      <style:graphic-properties draw:stroke="none" draw:stroke-dash="Dashed_20__28_var_29__20_3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9" style:family="graphic">
      <style:graphic-properties draw:stroke="none" draw:stroke-dash="Dashed_20__28_var_29__20_3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29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0" style:family="graphic">
      <style:graphic-properties draw:stroke="none" draw:stroke-dash="Dashed_20__28_var_29__20_3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11" style:family="graphic">
      <style:graphic-properties draw:stroke="none" draw:stroke-dash="Dashed_20__28_var_29__20_3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2" style:family="graphic">
      <style:graphic-properties draw:stroke="none" draw:stroke-dash="Dashed_20__28_var_29__20_3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3" style:family="graphic">
      <style:graphic-properties draw:stroke="none" draw:stroke-dash="Dashed_20__28_var_29__20_3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4" style:family="graphic">
      <style:graphic-properties draw:stroke="none" draw:stroke-dash="Dashed_20__28_var_29__20_3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5" style:family="graphic">
      <style:graphic-properties draw:stroke="none" draw:stroke-dash="Dashed_20__28_var_29__20_3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6" style:family="graphic">
      <style:graphic-properties draw:stroke="none" draw:stroke-dash="Dashed_20__28_var_29__20_3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17" style:family="graphic">
      <style:graphic-properties draw:stroke="none" draw:stroke-dash="Dashed_20__28_var_29__20_3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8" style:family="graphic">
      <style:graphic-properties draw:stroke="none" draw:stroke-dash="Dashed_20__28_var_29__20_3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9" style:family="graphic">
      <style:graphic-properties draw:stroke="none" draw:stroke-dash="Dashed_20__28_var_29__20_3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0" style:family="graphic">
      <style:graphic-properties draw:stroke="none" draw:stroke-dash="Dashed_20__28_var_29__20_3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1" style:family="graphic">
      <style:graphic-properties draw:stroke="none" draw:stroke-dash="Dashed_20__28_var_29__20_3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2" style:family="graphic">
      <style:graphic-properties draw:stroke="none" draw:stroke-dash="Dashed_20__28_var_29__20_3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3" style:family="graphic">
      <style:graphic-properties draw:stroke="none" draw:stroke-dash="Dashed_20__28_var_29__20_3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4" style:family="graphic">
      <style:graphic-properties draw:stroke="none" draw:stroke-dash="Dashed_20__28_var_29__20_3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5" style:family="graphic">
      <style:graphic-properties draw:stroke="none" draw:stroke-dash="Dashed_20__28_var_29__20_3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6" style:family="graphic">
      <style:graphic-properties draw:stroke="none" draw:stroke-dash="Dashed_20__28_var_29__20_3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7" style:family="graphic">
      <style:graphic-properties draw:stroke="none" draw:stroke-dash="Dashed_20__28_var_29__20_3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8" style:family="graphic">
      <style:graphic-properties draw:stroke="none" draw:stroke-dash="Dashed_20__28_var_29__20_3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9" style:family="graphic">
      <style:graphic-properties draw:stroke="none" draw:stroke-dash="Dashed_20__28_var_29__20_3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0" style:family="graphic">
      <style:graphic-properties draw:stroke="none" draw:stroke-dash="Dashed_20__28_var_29__20_3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1" style:family="graphic">
      <style:graphic-properties draw:stroke="none" draw:stroke-dash="Dashed_20__28_var_29__20_3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32" style:family="graphic">
      <style:graphic-properties draw:stroke="none" draw:stroke-dash="Dashed_20__28_var_29__20_3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3" style:family="graphic">
      <style:graphic-properties draw:stroke="none" draw:stroke-dash="Dashed_20__28_var_29__20_3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4" style:family="graphic">
      <style:graphic-properties draw:stroke="none" draw:stroke-dash="Dashed_20__28_var_29__20_3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5" style:family="graphic">
      <style:graphic-properties draw:stroke="none" draw:stroke-dash="Dashed_20__28_var_29__20_3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6" style:family="graphic">
      <style:graphic-properties draw:stroke="none" draw:stroke-dash="Dashed_20__28_var_29__20_3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7" style:family="graphic">
      <style:graphic-properties draw:stroke="none" draw:stroke-dash="Dashed_20__28_var_29__20_3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8" style:family="graphic">
      <style:graphic-properties draw:stroke="none" draw:stroke-dash="Dashed_20__28_var_29__20_3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39" style:family="graphic">
      <style:graphic-properties draw:stroke="none" draw:stroke-dash="Dashed_20__28_var_29__20_3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0" style:family="graphic">
      <style:graphic-properties draw:stroke="none" draw:stroke-dash="Dashed_20__28_var_29__20_3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41" style:family="graphic">
      <style:graphic-properties draw:stroke="none" draw:stroke-dash="Dashed_20__28_var_29__20_3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2" style:family="graphic">
      <style:graphic-properties draw:stroke="none" draw:stroke-dash="Dashed_20__28_var_29__20_3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3" style:family="graphic">
      <style:graphic-properties draw:stroke="none" draw:stroke-dash="Dashed_20__28_var_29__20_3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4" style:family="graphic">
      <style:graphic-properties draw:stroke="none" draw:stroke-dash="Dashed_20__28_var_29__20_3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45" style:family="graphic">
      <style:graphic-properties draw:stroke="none" draw:stroke-dash="Dashed_20__28_var_29__20_3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6" style:family="graphic">
      <style:graphic-properties draw:stroke="none" draw:stroke-dash="Dashed_20__28_var_29__20_3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7" style:family="graphic">
      <style:graphic-properties draw:stroke="none" draw:stroke-dash="Dashed_20__28_var_29__20_3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8" style:family="graphic">
      <style:graphic-properties draw:stroke="none" draw:stroke-dash="Dashed_20__28_var_29__20_3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9" style:family="graphic">
      <style:graphic-properties draw:stroke="none" draw:stroke-dash="Dashed_20__28_var_29__20_3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0" style:family="graphic">
      <style:graphic-properties draw:stroke="none" draw:stroke-dash="Dashed_20__28_var_29__20_3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1" style:family="graphic">
      <style:graphic-properties draw:stroke="none" draw:stroke-dash="Dashed_20__28_var_29__20_2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52" style:family="graphic">
      <style:graphic-properties draw:stroke="none" draw:stroke-dash="Dashed_20__28_var_29__20_2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3" style:family="graphic">
      <style:graphic-properties draw:stroke="none" draw:stroke-dash="Dashed_20__28_var_29__20_2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54" style:family="graphic">
      <style:graphic-properties draw:stroke="none" draw:stroke-dash="Dashed_20__28_var_29__20_2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5" style:family="graphic">
      <style:graphic-properties draw:stroke="none" draw:stroke-dash="Dashed_20__28_var_29__20_2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6" style:family="graphic">
      <style:graphic-properties draw:stroke="none" draw:stroke-dash="Dashed_20__28_var_29__20_2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7" style:family="graphic">
      <style:graphic-properties draw:stroke="none" draw:stroke-dash="Dashed_20__28_var_29__20_2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8" style:family="graphic">
      <style:graphic-properties draw:stroke="none" draw:stroke-dash="Dashed_20__28_var_29__20_2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9" style:family="graphic">
      <style:graphic-properties draw:stroke="none" draw:stroke-dash="Dashed_20__28_var_29__20_2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0" style:family="graphic">
      <style:graphic-properties draw:stroke="none" draw:stroke-dash="Dashed_20__28_var_29__20_2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1" style:family="graphic">
      <style:graphic-properties draw:stroke="none" draw:stroke-dash="Dashed_20__28_var_29__20_2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2" style:family="graphic">
      <style:graphic-properties draw:stroke="none" draw:stroke-dash="Dashed_20__28_var_29__20_2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3" style:family="graphic">
      <style:graphic-properties draw:stroke="none" draw:stroke-dash="Dashed_20__28_var_29__20_2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4" style:family="graphic">
      <style:graphic-properties draw:stroke="none" draw:stroke-dash="Dashed_20__28_var_29__20_2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5" style:family="graphic">
      <style:graphic-properties draw:stroke="none" draw:stroke-dash="Dashed_20__28_var_29__20_2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6" style:family="graphic">
      <style:graphic-properties draw:stroke="none" draw:stroke-dash="Dashed_20__28_var_29__20_2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7" style:family="graphic">
      <style:graphic-properties draw:stroke="none" draw:stroke-dash="Dashed_20__28_var_29__20_2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8" style:family="graphic">
      <style:graphic-properties draw:stroke="none" draw:stroke-dash="Dashed_20__28_var_29__20_2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9" style:family="graphic">
      <style:graphic-properties draw:stroke="none" draw:stroke-dash="Dashed_20__28_var_29__20_2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0" style:family="graphic">
      <style:graphic-properties draw:stroke="none" draw:stroke-dash="Dashed_20__28_var_29__20_2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1" style:family="graphic">
      <style:graphic-properties draw:stroke="none" draw:stroke-dash="Dashed_20__28_var_29__20_2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2" style:family="graphic">
      <style:graphic-properties draw:stroke="none" draw:stroke-dash="Dashed_20__28_var_29__20_2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3" style:family="graphic">
      <style:graphic-properties draw:stroke="none" draw:stroke-dash="Dashed_20__28_var_29__20_2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4" style:family="graphic">
      <style:graphic-properties draw:stroke="none" draw:stroke-dash="Dashed_20__28_var_29__20_2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75" style:family="graphic">
      <style:graphic-properties draw:stroke="none" draw:stroke-dash="Dashed_20__28_var_29__20_27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6" style:family="graphic">
      <style:graphic-properties draw:stroke="none" draw:stroke-dash="Dashed_20__28_var_29__20_2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7" style:family="graphic">
      <style:graphic-properties draw:stroke="none" draw:stroke-dash="Dashed_20__28_var_29__20_2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8" style:family="graphic">
      <style:graphic-properties draw:stroke="none" draw:stroke-dash="Dashed_20__28_var_29__20_2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9" style:family="graphic">
      <style:graphic-properties draw:stroke="none" draw:stroke-dash="Dashed_20__28_var_29__20_2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0" style:family="graphic">
      <style:graphic-properties draw:stroke="none" draw:stroke-dash="Dashed_20__28_var_29__20_2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1" style:family="graphic">
      <style:graphic-properties draw:stroke="none" draw:stroke-dash="Dashed_20__28_var_29__20_2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2" style:family="graphic">
      <style:graphic-properties draw:stroke="none" draw:stroke-dash="Dashed_20__28_var_29__20_2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3" style:family="graphic">
      <style:graphic-properties draw:stroke="none" draw:stroke-dash="Dashed_20__28_var_29__20_2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4" style:family="graphic">
      <style:graphic-properties draw:stroke="none" draw:stroke-dash="Dashed_20__28_var_29__20_2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5" style:family="graphic">
      <style:graphic-properties draw:stroke="none" draw:stroke-dash="Dashed_20__28_var_29__20_2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6" style:family="graphic">
      <style:graphic-properties draw:stroke="none" draw:stroke-dash="Dashed_20__28_var_29__20_2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8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7" style:family="graphic">
      <style:graphic-properties draw:stroke="none" draw:stroke-dash="Dashed_20__28_var_29__20_2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8" style:family="graphic">
      <style:graphic-properties draw:stroke="none" draw:stroke-dash="Dashed_20__28_var_29__20_2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9" style:family="graphic">
      <style:graphic-properties draw:stroke="none" draw:stroke-dash="Dashed_20__28_var_29__20_2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0" style:family="graphic">
      <style:graphic-properties draw:stroke="none" draw:stroke-dash="Dashed_20__28_var_29__20_2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1" style:family="graphic">
      <style:graphic-properties draw:stroke="none" draw:stroke-dash="Dashed_20__28_var_29__20_2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2" style:family="graphic">
      <style:graphic-properties draw:stroke="none" draw:stroke-dash="Dashed_20__28_var_29__20_2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3" style:family="graphic">
      <style:graphic-properties draw:stroke="none" draw:stroke-dash="Dashed_20__28_var_29__20_2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4" style:family="graphic">
      <style:graphic-properties draw:stroke="none" draw:stroke-dash="Dashed_20__28_var_29__20_2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5" style:family="graphic">
      <style:graphic-properties draw:stroke="none" draw:stroke-dash="Dashed_20__28_var_29__20_2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6" style:family="graphic">
      <style:graphic-properties draw:stroke="none" draw:stroke-dash="Dashed_20__28_var_29__20_2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7" style:family="graphic">
      <style:graphic-properties draw:stroke="none" draw:stroke-dash="Dashed_20__28_var_29__20_2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8" style:family="graphic">
      <style:graphic-properties draw:stroke="none" draw:stroke-dash="Dashed_20__28_var_29__20_2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9" style:family="graphic">
      <style:graphic-properties draw:stroke="none" draw:stroke-dash="Dashed_20__28_var_29__20_2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0" style:family="graphic">
      <style:graphic-properties draw:stroke="none" draw:stroke-dash="Dashed_20__28_var_29__20_2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1" style:family="graphic">
      <style:graphic-properties draw:stroke="none" draw:stroke-dash="Dashed_20__28_var_29__20_2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2" style:family="graphic">
      <style:graphic-properties draw:stroke="none" draw:stroke-dash="Dashed_20__28_var_29__20_2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3" style:family="graphic">
      <style:graphic-properties draw:stroke="none" draw:stroke-dash="Dashed_20__28_var_29__20_248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44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4" style:family="graphic">
      <style:graphic-properties draw:stroke="none" draw:stroke-dash="Dashed_20__28_var_29__20_2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5" style:family="graphic">
      <style:graphic-properties draw:stroke="none" draw:stroke-dash="Dashed_20__28_var_29__20_2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6" style:family="graphic">
      <style:graphic-properties draw:stroke="none" draw:stroke-dash="Dashed_20__28_var_29__20_2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7" style:family="graphic">
      <style:graphic-properties draw:stroke="none" draw:stroke-dash="Dashed_20__28_var_29__20_2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8" style:family="graphic">
      <style:graphic-properties draw:stroke="none" draw:stroke-dash="Dashed_20__28_var_29__20_2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9" style:family="graphic">
      <style:graphic-properties draw:stroke="none" draw:stroke-dash="Dashed_20__28_var_29__20_2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0" style:family="graphic">
      <style:graphic-properties draw:stroke="none" draw:stroke-dash="Dashed_20__28_var_29__20_2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1" style:family="graphic">
      <style:graphic-properties draw:stroke="none" draw:stroke-dash="Dashed_20__28_var_29__20_2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2" style:family="graphic">
      <style:graphic-properties draw:stroke="none" draw:stroke-dash="Dashed_20__28_var_29__20_2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3" style:family="graphic">
      <style:graphic-properties draw:stroke="none" draw:stroke-dash="Dashed_20__28_var_29__20_2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14" style:family="graphic">
      <style:graphic-properties draw:stroke="none" draw:stroke-dash="Dashed_20__28_var_29__20_2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5" style:family="graphic">
      <style:graphic-properties draw:stroke="none" draw:stroke-dash="Dashed_20__28_var_29__20_2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6" style:family="graphic">
      <style:graphic-properties draw:stroke="none" draw:stroke-dash="Dashed_20__28_var_29__20_2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7" style:family="graphic">
      <style:graphic-properties draw:stroke="none" draw:stroke-dash="Dashed_20__28_var_29__20_2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8" style:family="graphic">
      <style:graphic-properties draw:stroke="none" draw:stroke-dash="Dashed_20__28_var_29__20_2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9" style:family="graphic">
      <style:graphic-properties draw:stroke="none" draw:stroke-dash="Dashed_20__28_var_29__20_2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0" style:family="graphic">
      <style:graphic-properties draw:stroke="none" draw:stroke-dash="Dashed_20__28_var_29__20_2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1" style:family="graphic">
      <style:graphic-properties draw:stroke="none" draw:stroke-dash="Dashed_20__28_var_29__20_2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2" style:family="graphic">
      <style:graphic-properties draw:stroke="none" draw:stroke-dash="Dashed_20__28_var_29__20_2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3" style:family="graphic">
      <style:graphic-properties draw:stroke="none" draw:stroke-dash="Dashed_20__28_var_29__20_2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4" style:family="graphic">
      <style:graphic-properties draw:stroke="none" draw:stroke-dash="Dashed_20__28_var_29__20_2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5" style:family="graphic">
      <style:graphic-properties draw:stroke="none" draw:stroke-dash="Dashed_20__28_var_29__20_2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6" style:family="graphic">
      <style:graphic-properties draw:stroke="none" draw:stroke-dash="Dashed_20__28_var_29__20_2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7" style:family="graphic">
      <style:graphic-properties draw:stroke="none" draw:stroke-dash="Dashed_20__28_var_29__20_2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8" style:family="graphic">
      <style:graphic-properties draw:stroke="none" draw:stroke-dash="Dashed_20__28_var_29__20_2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9" style:family="graphic">
      <style:graphic-properties draw:stroke="none" draw:stroke-dash="Dashed_20__28_var_29__20_2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0" style:family="graphic">
      <style:graphic-properties draw:stroke="none" draw:stroke-dash="Dashed_20__28_var_29__20_2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1" style:family="graphic">
      <style:graphic-properties draw:stroke="none" draw:stroke-dash="Dashed_20__28_var_29__20_2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2" style:family="graphic">
      <style:graphic-properties draw:stroke="none" draw:stroke-dash="Dashed_20__28_var_29__20_2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3" style:family="graphic">
      <style:graphic-properties draw:stroke="none" draw:stroke-dash="Dashed_20__28_var_29__20_2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4" style:family="graphic">
      <style:graphic-properties draw:stroke="none" draw:stroke-dash="Dashed_20__28_var_29__20_2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5" style:family="graphic">
      <style:graphic-properties draw:stroke="none" draw:stroke-dash="Dashed_20__28_var_29__20_2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36" style:family="graphic">
      <style:graphic-properties draw:stroke="none" draw:stroke-dash="Dashed_20__28_var_29__20_2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7" style:family="graphic">
      <style:graphic-properties draw:stroke="none" draw:stroke-dash="Dashed_20__28_var_29__20_2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8" style:family="graphic">
      <style:graphic-properties draw:stroke="none" draw:stroke-dash="Dashed_20__28_var_29__20_2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9" style:family="graphic">
      <style:graphic-properties draw:stroke="none" draw:stroke-dash="Dashed_20__28_var_29__20_2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0" style:family="graphic">
      <style:graphic-properties draw:stroke="none" draw:stroke-dash="Dashed_20__28_var_29__20_2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1" style:family="graphic">
      <style:graphic-properties draw:stroke="none" draw:stroke-dash="Dashed_20__28_var_29__20_2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2" style:family="graphic">
      <style:graphic-properties draw:stroke="none" draw:stroke-dash="Dashed_20__28_var_29__20_1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43" style:family="graphic">
      <style:graphic-properties draw:stroke="none" draw:stroke-dash="Dashed_20__28_var_29__20_1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4" style:family="graphic">
      <style:graphic-properties draw:stroke="none" draw:stroke-dash="Dashed_20__28_var_29__20_1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horizontal" style:run-through="foreground"/>
    </style:style>
    <style:style style:name="gr245" style:family="graphic">
      <style:graphic-properties draw:stroke="none" draw:stroke-dash="Dashed_20__28_var_29__20_1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6" style:family="graphic">
      <style:graphic-properties draw:stroke="none" draw:stroke-dash="Dashed_20__28_var_29__20_1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7" style:family="graphic">
      <style:graphic-properties draw:stroke="none" draw:stroke-dash="Dashed_20__28_var_29__20_1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8" style:family="graphic">
      <style:graphic-properties draw:stroke="none" draw:stroke-dash="Dashed_20__28_var_29__20_1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9" style:family="graphic">
      <style:graphic-properties draw:stroke="none" draw:stroke-dash="Dashed_20__28_var_29__20_1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0" style:family="graphic">
      <style:graphic-properties draw:stroke="none" draw:stroke-dash="Dashed_20__28_var_29__20_1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1" style:family="graphic">
      <style:graphic-properties draw:stroke="none" draw:stroke-dash="Dashed_20__28_var_29__20_1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2" style:family="graphic">
      <style:graphic-properties draw:stroke="none" draw:stroke-dash="Dashed_20__28_var_29__20_1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3" style:family="graphic">
      <style:graphic-properties draw:stroke="none" draw:stroke-dash="Dashed_20__28_var_29__20_1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16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4" style:family="graphic">
      <style:graphic-properties draw:stroke="none" draw:stroke-dash="Dashed_20__28_var_29__20_1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5" style:family="graphic">
      <style:graphic-properties draw:stroke="none" draw:stroke-dash="Dashed_20__28_var_29__20_1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6" style:family="graphic">
      <style:graphic-properties draw:stroke="none" draw:stroke-dash="Dashed_20__28_var_29__20_1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7" style:family="graphic">
      <style:graphic-properties draw:stroke="none" draw:stroke-dash="Dashed_20__28_var_29__20_1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8" style:family="graphic">
      <style:graphic-properties draw:stroke="none" draw:stroke-dash="Dashed_20__28_var_29__20_1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9" style:family="graphic">
      <style:graphic-properties draw:stroke="none" draw:stroke-dash="Dashed_20__28_var_29__20_1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0" style:family="graphic">
      <style:graphic-properties draw:stroke="none" draw:stroke-dash="Dashed_20__28_var_29__20_1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1" style:family="graphic">
      <style:graphic-properties draw:stroke="none" draw:stroke-dash="Dashed_20__28_var_29__20_1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2" style:family="graphic">
      <style:graphic-properties draw:stroke="none" draw:stroke-dash="Dashed_20__28_var_29__20_1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3" style:family="graphic">
      <style:graphic-properties draw:stroke="none" draw:stroke-dash="Dashed_20__28_var_29__20_1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4" style:family="graphic">
      <style:graphic-properties draw:stroke="none" draw:stroke-dash="Dashed_20__28_var_29__20_1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5" style:family="graphic">
      <style:graphic-properties draw:stroke="none" draw:stroke-dash="Dashed_20__28_var_29__20_179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6" style:family="graphic">
      <style:graphic-properties draw:stroke="none" draw:stroke-dash="Dashed_20__28_var_29__20_1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7" style:family="graphic">
      <style:graphic-properties draw:stroke="none" draw:stroke-dash="Dashed_20__28_var_29__20_1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8" style:family="graphic">
      <style:graphic-properties draw:stroke="none" draw:stroke-dash="Dashed_20__28_var_29__20_1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9" style:family="graphic">
      <style:graphic-properties draw:stroke="none" draw:stroke-dash="Dashed_20__28_var_29__20_1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0" style:family="graphic">
      <style:graphic-properties draw:stroke="none" draw:stroke-dash="Dashed_20__28_var_29__20_171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1" style:family="graphic">
      <style:graphic-properties draw:stroke="none" draw:stroke-dash="Dashed_20__28_var_29__20_172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20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2" style:family="graphic">
      <style:graphic-properties draw:stroke="none" draw:stroke-dash="Dashed_20__28_var_29__20_1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73" style:family="graphic">
      <style:graphic-properties draw:stroke="none" draw:stroke-dash="Dashed_20__28_var_29__20_1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4" style:family="graphic">
      <style:graphic-properties draw:stroke="none" draw:stroke-dash="Dashed_20__28_var_29__20_1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75" style:family="graphic">
      <style:graphic-properties draw:stroke="none" draw:stroke-dash="Dashed_20__28_var_29__20_1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6" style:family="graphic">
      <style:graphic-properties draw:stroke="none" draw:stroke-dash="Dashed_20__28_var_29__20_1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7" style:family="graphic">
      <style:graphic-properties draw:stroke="none" draw:stroke-dash="Dashed_20__28_var_29__20_1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8" style:family="graphic">
      <style:graphic-properties draw:stroke="none" draw:stroke-dash="Dashed_20__28_var_29__20_1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9" style:family="graphic">
      <style:graphic-properties draw:stroke="none" draw:stroke-dash="Dashed_20__28_var_29__20_1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0" style:family="graphic">
      <style:graphic-properties draw:stroke="none" draw:stroke-dash="Dashed_20__28_var_29__20_1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81" style:family="graphic">
      <style:graphic-properties draw:stroke="none" draw:stroke-dash="Dashed_20__28_var_29__20_1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94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2" style:family="graphic">
      <style:graphic-properties draw:stroke="none" draw:stroke-dash="Dashed_20__28_var_29__20_1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3" style:family="graphic">
      <style:graphic-properties draw:stroke="none" draw:stroke-dash="Dashed_20__28_var_29__20_1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4" style:family="graphic">
      <style:graphic-properties draw:stroke="none" draw:stroke-dash="Dashed_20__28_var_29__20_1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5" style:family="graphic">
      <style:graphic-properties draw:stroke="none" draw:stroke-dash="Dashed_20__28_var_29__20_1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6" style:family="graphic">
      <style:graphic-properties draw:stroke="none" draw:stroke-dash="Dashed_20__28_var_29__20_1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7" style:family="graphic">
      <style:graphic-properties draw:stroke="none" draw:stroke-dash="Dashed_20__28_var_29__20_1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88" style:family="graphic">
      <style:graphic-properties draw:stroke="none" draw:stroke-dash="Dashed_20__28_var_29__20_1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9" style:family="graphic">
      <style:graphic-properties draw:stroke="none" draw:stroke-dash="Dashed_20__28_var_29__20_1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90" style:family="graphic">
      <style:graphic-properties draw:stroke="none" draw:stroke-dash="Dashed_20__28_var_29__20_1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1" style:family="graphic">
      <style:graphic-properties draw:stroke="none" draw:stroke-dash="Dashed_20__28_var_29__20_1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2" style:family="graphic">
      <style:graphic-properties draw:stroke="none" draw:stroke-dash="Dashed_20__28_var_29__20_1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3" style:family="graphic">
      <style:graphic-properties draw:stroke="none" draw:stroke-dash="Dashed_20__28_var_29__20_1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4" style:family="graphic">
      <style:graphic-properties draw:stroke="none" draw:stroke-dash="Dashed_20__28_var_29__20_1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5" style:family="graphic">
      <style:graphic-properties draw:stroke="none" draw:stroke-dash="Dashed_20__28_var_29__20_1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96" style:family="graphic">
      <style:graphic-properties draw:stroke="none" draw:stroke-dash="Dashed_20__28_var_29__20_1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7" style:family="graphic">
      <style:graphic-properties draw:stroke="none" draw:stroke-dash="Dashed_20__28_var_29__20_1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8" style:family="graphic">
      <style:graphic-properties draw:stroke="none" draw:stroke-dash="Dashed_20__28_var_29__20_1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9" style:family="graphic">
      <style:graphic-properties draw:stroke="none" draw:stroke-dash="Dashed_20__28_var_29__20_1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0" style:family="graphic">
      <style:graphic-properties draw:stroke="none" draw:stroke-dash="Dashed_20__28_var_29__20_1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1" style:family="graphic">
      <style:graphic-properties draw:stroke="none" draw:stroke-dash="Dashed_20__28_var_29__20_1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2" style:family="graphic">
      <style:graphic-properties draw:stroke="none" draw:stroke-dash="Dashed_20__28_var_29__20_1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03" style:family="graphic">
      <style:graphic-properties draw:stroke="none" draw:stroke-dash="Dashed_20__28_var_29__20_1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4" style:family="graphic">
      <style:graphic-properties draw:stroke="none" draw:stroke-dash="Dashed_20__28_var_29__20_1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05" style:family="graphic">
      <style:graphic-properties draw:stroke="none" draw:stroke-dash="Dashed_20__28_var_29__20_1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6" style:family="graphic">
      <style:graphic-properties draw:stroke="none" draw:stroke-dash="Dashed_20__28_var_29__20_1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7" style:family="graphic">
      <style:graphic-properties draw:stroke="none" draw:stroke-dash="Dashed_20__28_var_29__20_1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8" style:family="graphic">
      <style:graphic-properties draw:stroke="none" draw:stroke-dash="Dashed_20__28_var_29__20_1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9" style:family="graphic">
      <style:graphic-properties draw:stroke="none" draw:stroke-dash="Dashed_20__28_var_29__20_1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0" style:family="graphic">
      <style:graphic-properties draw:stroke="none" draw:stroke-dash="Dashed_20__28_var_29__20_1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1" style:family="graphic">
      <style:graphic-properties draw:stroke="none" draw:stroke-dash="Dashed_20__28_var_29__20_1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2" style:family="graphic">
      <style:graphic-properties draw:stroke="none" draw:stroke-dash="Dashed_20__28_var_29__20_1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3" style:family="graphic">
      <style:graphic-properties draw:stroke="none" draw:stroke-dash="Dashed_20__28_var_29__20_1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4" style:family="graphic">
      <style:graphic-properties draw:stroke="none" draw:stroke-dash="Dashed_20__28_var_29__20_1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5" style:family="graphic">
      <style:graphic-properties draw:stroke="none" draw:stroke-dash="Dashed_20__28_var_29__20_1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6" style:family="graphic">
      <style:graphic-properties draw:stroke="none" draw:stroke-dash="Dashed_20__28_var_29__20_1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7" style:family="graphic">
      <style:graphic-properties draw:stroke="none" draw:stroke-dash="Dashed_20__28_var_29__20_1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8" style:family="graphic">
      <style:graphic-properties draw:stroke="none" draw:stroke-dash="Dashed_20__28_var_29__20_1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9" style:family="graphic">
      <style:graphic-properties draw:stroke="none" draw:stroke-dash="Dashed_20__28_var_29__20_1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0" style:family="graphic">
      <style:graphic-properties draw:stroke="none" draw:stroke-dash="Dashed_20__28_var_29__20_1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1" style:family="graphic">
      <style:graphic-properties draw:stroke="none" draw:stroke-dash="Dashed_20__28_var_29__20_1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2" style:family="graphic">
      <style:graphic-properties draw:stroke="none" draw:stroke-dash="Dashed_20__28_var_29__20_1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3" style:family="graphic">
      <style:graphic-properties draw:stroke="none" draw:stroke-dash="Dashed_20__28_var_29__20_1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4" style:family="graphic">
      <style:graphic-properties draw:stroke="none" draw:stroke-dash="Dashed_20__28_var_29__20_1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25" style:family="graphic">
      <style:graphic-properties draw:stroke="none" draw:stroke-dash="Dashed_20__28_var_29__20_1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6" style:family="graphic">
      <style:graphic-properties draw:stroke="none" draw:stroke-dash="Dashed_20__28_var_29__20_1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7" style:family="graphic">
      <style:graphic-properties draw:stroke="none" draw:stroke-dash="Dashed_20__28_var_29__20_1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8" style:family="graphic">
      <style:graphic-properties draw:stroke="none" draw:stroke-dash="Dashed_20__28_var_29__20_1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9" style:family="graphic">
      <style:graphic-properties draw:stroke="none" draw:stroke-dash="Dashed_20__28_var_29__20_1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0" style:family="graphic">
      <style:graphic-properties draw:stroke="none" draw:stroke-dash="Dashed_20__28_var_29__20_1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1" style:family="graphic">
      <style:graphic-properties draw:stroke="none" draw:stroke-dash="Dashed_20__28_var_29__20_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32" style:family="graphic">
      <style:graphic-properties draw:stroke="none" draw:stroke-dash="Dashed_20__28_var_29__20_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3" style:family="graphic">
      <style:graphic-properties draw:stroke="none" draw:stroke-dash="Dashed_20__28_var_29__20_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34" style:family="graphic">
      <style:graphic-properties draw:stroke="none" draw:stroke-dash="Dashed_20__28_var_29__20_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5" style:family="graphic">
      <style:graphic-properties draw:stroke="none" draw:stroke-dash="Dashed_20__28_var_29__20_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6" style:family="graphic">
      <style:graphic-properties draw:stroke="none" draw:stroke-dash="Dashed_20__28_var_29__20_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7" style:family="graphic">
      <style:graphic-properties draw:stroke="none" draw:stroke-dash="Dashed_20__28_var_29__20_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8" style:family="graphic">
      <style:graphic-properties draw:stroke="none" draw:stroke-dash="Dashed_20__28_var_29__20_1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9" style:family="graphic">
      <style:graphic-properties draw:stroke="none" draw:stroke-dash="Dashed_20__28_var_29__20_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  <style:paragraph-properties style:writing-mode="lr-tb"/>
    </style:style>
    <style:style style:name="gr340" style:family="graphic">
      <style:graphic-properties draw:stroke="none" draw:stroke-dash="Dashed_20__28_var_29__20_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1" style:family="graphic">
      <style:graphic-properties draw:stroke="none" draw:stroke-dash="Dashed_20__28_var_29__20_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2" style:family="graphic">
      <style:graphic-properties draw:stroke="none" draw:stroke-dash="Dashed_20__28_var_29__20_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3" style:family="graphic">
      <style:graphic-properties draw:stroke="none" draw:stroke-dash="Dashed_20__28_var_29__20_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4" style:family="graphic">
      <style:graphic-properties draw:stroke="none" draw:stroke-dash="Dashed_20__28_var_29__20_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88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5" style:family="graphic">
      <style:graphic-properties draw:stroke="none" draw:stroke-dash="Dashed_20__28_var_29__20_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6" style:family="graphic">
      <style:graphic-properties draw:stroke="none" draw:stroke-dash="Dashed_20__28_var_29__20_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7" style:family="graphic">
      <style:graphic-properties draw:stroke="none" draw:stroke-dash="Dashed_20__28_var_29__20_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8" style:family="graphic">
      <style:graphic-properties draw:stroke="none" draw:stroke-dash="Dashed_20__28_var_29__20_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9" style:family="graphic">
      <style:graphic-properties draw:stroke="none" draw:stroke-dash="Dashed_20__28_var_29__20_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0" style:family="graphic">
      <style:graphic-properties draw:stroke="none" draw:stroke-dash="Dashed_20__28_var_29__20_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1" style:family="graphic">
      <style:graphic-properties draw:stroke="none" draw:stroke-dash="Dashed_20__28_var_29__20_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2" style:family="graphic">
      <style:graphic-properties draw:stroke="none" draw:stroke-dash="Dashed_20__28_var_29__20_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3" style:family="graphic">
      <style:graphic-properties draw:stroke="none" draw:stroke-dash="Dashed_20__28_var_29__20_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4" style:family="graphic">
      <style:graphic-properties draw:stroke="none" draw:stroke-dash="Dashed_20__28_var_29__20_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55" style:family="graphic">
      <style:graphic-properties draw:stroke="none" draw:stroke-dash="Dashed_20__28_var_29__20_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6" style:family="graphic">
      <style:graphic-properties draw:stroke="none" draw:stroke-dash="Dashed_20__28_var_29__20_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7" style:family="graphic">
      <style:graphic-properties draw:stroke="none" draw:stroke-dash="Dashed_20__28_var_29__20_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8" style:family="graphic">
      <style:graphic-properties draw:stroke="none" draw:stroke-dash="Dashed_20__28_var_29__20_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9" style:family="graphic">
      <style:graphic-properties draw:stroke="none" draw:stroke-dash="Dashed_20__28_var_29__20_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0" style:family="graphic">
      <style:graphic-properties draw:stroke="none" draw:stroke-dash="Dashed_20__28_var_29__20_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1" style:family="graphic">
      <style:graphic-properties draw:stroke="none" draw:stroke-dash="Dashed_20__28_var_29__20_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2" style:family="graphic">
      <style:graphic-properties draw:stroke="none" draw:stroke-dash="Dashed_20__28_var_29__20_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3" style:family="graphic">
      <style:graphic-properties draw:stroke="none" draw:stroke-dash="Dashed_20__28_var_29__20_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4" style:family="graphic">
      <style:graphic-properties draw:stroke="none" draw:stroke-dash="Dashed_20__28_var_29__20_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5" style:family="graphic">
      <style:graphic-properties draw:stroke="none" draw:stroke-dash="Dashed_20__28_var_29__20_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6" style:family="graphic">
      <style:graphic-properties draw:stroke="none" draw:stroke-dash="Dashed_20__28_var_29__20_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7" style:family="graphic">
      <style:graphic-properties draw:stroke="none" draw:stroke-dash="Dashed_20__28_var_29__20_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8" style:family="graphic">
      <style:graphic-properties draw:stroke="none" draw:stroke-dash="Dashed_20__28_var_29__20_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9" style:family="graphic">
      <style:graphic-properties draw:stroke="none" draw:stroke-dash="Dashed_20__28_var_29__20_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0" style:family="graphic">
      <style:graphic-properties draw:stroke="none" draw:stroke-dash="Dashed_20__28_var_29__20_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1" style:family="graphic">
      <style:graphic-properties draw:stroke="none" draw:stroke-dash="Dashed_20__28_var_29__20_52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2" style:family="graphic">
      <style:graphic-properties draw:stroke="none" draw:stroke-dash="Dashed_20__28_var_29__20_53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3" style:family="graphic">
      <style:graphic-properties draw:stroke="none" draw:stroke-dash="Dashed_20__28_var_29__20_54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4" style:family="graphic">
      <style:graphic-properties draw:stroke="none" draw:stroke-dash="Dashed_20__28_var_29__20_55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41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5" style:family="graphic">
      <style:graphic-properties draw:stroke="none" draw:stroke-dash="Dashed_20__28_var_29__20_56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6" style:family="graphic">
      <style:graphic-properties draw:stroke="none" draw:stroke-dash="Dashed_20__28_var_29__20_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7" style:family="graphic">
      <style:graphic-properties draw:stroke="none" draw:stroke-dash="Dashed_20__28_var_29__20_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8" style:family="graphic">
      <style:graphic-properties draw:stroke="none" draw:stroke-dash="Dashed_20__28_var_29__20_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9" style:family="graphic">
      <style:graphic-properties draw:stroke="none" draw:stroke-dash="Dashed_20__28_var_29__20_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0" style:family="graphic">
      <style:graphic-properties draw:stroke="none" draw:stroke-dash="Dashed_20__28_var_29__20_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81" style:family="graphic">
      <style:graphic-properties draw:stroke="none" draw:stroke-dash="Dashed_20__28_var_29__20_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2" style:family="graphic">
      <style:graphic-properties draw:stroke="none" draw:stroke-dash="Dashed_20__28_var_29__20_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3" style:family="graphic">
      <style:graphic-properties draw:stroke="none" draw:stroke-dash="Dashed_20__28_var_29__20_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4" style:family="graphic">
      <style:graphic-properties draw:stroke="none" draw:stroke-dash="Dashed_20__28_var_29__20_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5" style:family="graphic">
      <style:graphic-properties draw:stroke="none" draw:stroke-dash="Dashed_20__28_var_29__20_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6" style:family="graphic">
      <style:graphic-properties draw:stroke="none" draw:stroke-dash="Dashed_20__28_var_29__20_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87" style:family="graphic">
      <style:graphic-properties draw:stroke="none" draw:stroke-dash="Dashed_20__28_var_29__20_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8" style:family="graphic">
      <style:graphic-properties draw:stroke="none" draw:stroke-dash="Dashed_20__28_var_29__20_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9" style:family="graphic">
      <style:graphic-properties draw:stroke="none" draw:stroke-dash="Dashed_20__28_var_29__20_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0" style:family="graphic">
      <style:graphic-properties draw:stroke="none" draw:stroke-dash="Dashed_20__28_var_29__20_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1" style:family="graphic">
      <style:graphic-properties draw:stroke="none" draw:stroke-dash="Dashed_20__28_var_29__20_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2" style:family="graphic">
      <style:graphic-properties draw:stroke="none" draw:stroke-dash="Dashed_20__28_var_29__20_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3" style:family="graphic">
      <style:graphic-properties draw:stroke="none" draw:stroke-dash="Dashed_20__28_var_29__20_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94" style:family="graphic">
      <style:graphic-properties draw:stroke="none" draw:stroke-dash="Dashed_20__28_var_29__20_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5" style:family="graphic">
      <style:graphic-properties draw:stroke="none" draw:stroke-dash="Dashed_20__28_var_29__20_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6" style:family="graphic">
      <style:graphic-properties draw:stroke="none" draw:stroke-dash="Dashed_20__28_var_29__20_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7" style:family="graphic">
      <style:graphic-properties draw:stroke="none" draw:stroke-dash="Dashed_20__28_var_29__20_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8" style:family="graphic">
      <style:graphic-properties draw:stroke="none" draw:stroke-dash="Dashed_20__28_var_29__20_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9" style:family="graphic">
      <style:graphic-properties draw:stroke="none" draw:stroke-dash="Dashed_20__28_var_29__20_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0" style:family="graphic">
      <style:graphic-properties draw:stroke="none" draw:stroke-dash="Dashed_20__28_var_29__20_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1" style:family="graphic">
      <style:graphic-properties draw:stroke="none" draw:stroke-dash="Dashed_20__28_var_29__20_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2" style:family="graphic">
      <style:graphic-properties draw:stroke="none" draw:stroke-dash="Dashed_20__28_var_29__20_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3" style:family="graphic">
      <style:graphic-properties draw:stroke="none" draw:stroke-dash="Dashed_20__28_var_29__20_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4" style:family="graphic">
      <style:graphic-properties draw:stroke="none" draw:stroke-dash="Dashed_20__28_var_29__20_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5" style:family="graphic">
      <style:graphic-properties draw:stroke="none" draw:stroke-dash="Dashed_20__28_var_29__20_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6" style:family="graphic">
      <style:graphic-properties draw:stroke="none" draw:stroke-dash="Dashed_20__28_var_29__20_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7" style:family="graphic">
      <style:graphic-properties draw:stroke="none" draw:stroke-dash="Dashed_20__28_var_29__20_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8" style:family="graphic">
      <style:graphic-properties draw:stroke="none" draw:stroke-dash="Dashed_20__28_var_29__20_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9" style:family="graphic">
      <style:graphic-properties draw:stroke="none" draw:stroke-dash="Dashed_20__28_var_29__20_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10" style:family="graphic">
      <style:graphic-properties draw:stroke="none" draw:stroke-dash="Dashed_20__28_var_29__20_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1" style:family="graphic">
      <style:graphic-properties draw:stroke="none" draw:stroke-dash="Dashed_20__28_var_29__20_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2" style:family="graphic">
      <style:graphic-properties draw:stroke="none" draw:stroke-dash="Dashed_20__28_var_29__20_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3" style:family="graphic">
      <style:graphic-properties draw:stroke="none" draw:stroke-dash="Dashed_20__28_var_29__20_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4" style:family="graphic">
      <style:graphic-properties draw:stroke="none" draw:stroke-dash="Dashed_20__28_var_29__20_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7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5" style:family="graphic">
      <style:graphic-properties draw:stroke="none" draw:stroke-dash="Dashed_20__28_var_29__20_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6" style:family="graphic">
      <style:graphic-properties draw:stroke="none" draw:stroke-dash="Dashed_20__28_var_29__20_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17" style:family="graphic">
      <style:graphic-properties draw:stroke="none" draw:stroke-dash="Dashed_20__28_var_29__20_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8" style:family="graphic">
      <style:graphic-properties draw:stroke="none" draw:stroke-dash="Dashed_20__28_var_29__20_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9" style:family="graphic">
      <style:graphic-properties draw:stroke="none" draw:stroke-dash="Dashed_20__28_var_29__20_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0" style:family="graphic">
      <style:graphic-properties draw:stroke="none" draw:stroke-dash="Dashed_20__28_var_29__20_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1" style:family="graphic">
      <style:graphic-properties draw:stroke="none" draw:stroke-dash="Dashed_20__28_var_29__20_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2" style:family="graphic">
      <style:graphic-properties draw:stroke="none" draw:stroke-dash="Dashed_20__28_var_29__20_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draw:auto-grow-width="false" fo:min-height="1.625cm" fo:padding-top="0.125cm" fo:padding-bottom="0.125cm" fo:padding-left="0.25cm" fo:padding-right="0.25cm" draw:shadow="hidden" draw:shadow-offset-x="0.199cm" draw:shadow-offset-y="0.199cm" draw:shadow-color="#808080" style:run-through="foreground"/>
      <style:paragraph-properties style:writing-mode="lr-tb"/>
    </style:style>
    <style:style style:name="gr426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003399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27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ffed0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28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6d6e7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g text:anchor-type="paragraph" draw:z-index="0" draw:name="Forme1" draw:style-name="gr1"><draw:g draw:style-name="gr4"><draw:frame draw:style-name="gr425" draw:text-style-name="P112" svg:width="2.946cm" svg:height="1.876cm" svg:x="3.443cm" svg:y="0.551cm"><draw:text-box><text:p text:style-name="P111"><text:span text:style-name="T61">Evropská komise</text:span></text:p><text:p text:style-name="P111"><text:span text:style-name="T61"/></text:p></draw:text-box></draw:frame></draw:g><draw:g draw:style-name="gr4"><draw:polygon draw:style-name="gr426" draw:text-style-name="P113" svg:width="1.397cm" svg:height="0.819cm" svg:x="0.792cm" svg:y="0.605cm" svg:viewBox="0 0 1398 820" draw:points="1397,820 0,820 0,0 1397,0 1398,0 1398,820"><text:p/></draw:polygon><draw:polygon draw:style-name="gr427" draw:text-style-name="P114" svg:width="0.127cm" svg:height="0.111cm" svg:x="1.427cm" svg:y="0.688cm" svg:viewBox="0 0 128 112" draw:points="63,85 24,112 39,69 0,43 49,43 63,0 78,43 128,43 87,69 103,112"><text:p/></draw:polygon><draw:polygon draw:style-name="gr427" draw:text-style-name="P114" svg:width="0.127cm" svg:height="0.106cm" svg:x="1.427cm" svg:y="1.234cm" svg:viewBox="0 0 128 107" draw:points="63,82 24,107 39,66 0,40 49,40 63,0 77,40 128,40 87,66 103,107"><text:p/></draw:polygon><draw:polygon draw:style-name="gr427" draw:text-style-name="P114" svg:width="0.127cm" svg:height="0.107cm" svg:x="1.582cm" svg:y="1.197cm" svg:viewBox="0 0 128 108" draw:points="64,82 24,108 39,67 0,40 49,40 64,0 78,40 128,40 87,67 104,108"><text:p/></draw:polygon><draw:polygon draw:style-name="gr427" draw:text-style-name="P114" svg:width="0.127cm" svg:height="0.107cm" svg:x="1.582cm" svg:y="0.725cm" svg:viewBox="0 0 128 108" draw:points="64,83 24,108 39,67 0,41 49,41 64,0 78,41 128,41 87,67 104,108"><text:p/></draw:polygon><draw:polygon draw:style-name="gr427" draw:text-style-name="P114" svg:width="0.127cm" svg:height="0.107cm" svg:x="1.7cm" svg:y="0.823cm" svg:viewBox="0 0 128 108" draw:points="63,83 24,108 39,67 0,41 49,41 63,0 79,41 128,41 88,67 103,108"><text:p/></draw:polygon><draw:polygon draw:style-name="gr427" draw:text-style-name="P114" svg:width="0.127cm" svg:height="0.107cm" svg:x="1.7cm" svg:y="1.099cm" svg:viewBox="0 0 128 108" draw:points="63,83 24,108 39,67 0,40 49,40 63,0 79,40 128,40 88,67 103,108"><text:p/></draw:polygon><draw:polygon draw:style-name="gr427" draw:text-style-name="P114" svg:width="0.127cm" svg:height="0.107cm" svg:x="1.74cm" svg:y="0.958cm" svg:viewBox="0 0 128 108" draw:points="65,82 24,108 39,66 0,40 49,40 65,0 79,40 128,40 88,66 103,108"><text:p/></draw:polygon><draw:polygon draw:style-name="gr427" draw:text-style-name="P114" svg:width="0.127cm" svg:height="0.106cm" svg:x="1.27cm" svg:y="0.725cm" svg:viewBox="0 0 128 107" draw:points="65,82 26,107 41,66 0,40 50,40 65,0 79,40 128,40 88,66 103,107"><text:p/></draw:polygon><draw:polygon draw:style-name="gr427" draw:text-style-name="P114" svg:width="0.127cm" svg:height="0.106cm" svg:x="1.159cm" svg:y="0.824cm" svg:viewBox="0 0 128 107" draw:points="65,82 26,107 41,66 0,40 50,40 65,0 79,40 128,40 88,66 103,107"><text:p/></draw:polygon><draw:polygon draw:style-name="gr427" draw:text-style-name="P114" svg:width="0.127cm" svg:height="0.107cm" svg:x="1.12cm" svg:y="0.959cm" svg:viewBox="0 0 128 108" draw:points="65,81 24,108 41,66 0,40 50,40 65,0 79,40 128,40 88,66 103,108"><text:p/></draw:polygon><draw:polygon draw:style-name="gr427" draw:text-style-name="P114" svg:width="0.127cm" svg:height="0.107cm" svg:x="1.159cm" svg:y="1.099cm" svg:viewBox="0 0 128 108" draw:points="65,82 26,108 41,67 0,40 50,40 65,0 79,40 128,40 88,67 103,108"><text:p/></draw:polygon><draw:polygon draw:style-name="gr427" draw:text-style-name="P114" svg:width="0.127cm" svg:height="0.107cm" svg:x="1.275cm" svg:y="1.197cm" svg:viewBox="0 0 128 108" draw:points="64,83 26,108 41,67 0,40 50,40 64,0 79,40 128,40 88,67 103,108"><text:p/></draw:polygon><draw:path draw:style-name="gr428" draw:text-style-name="P115" svg:width="0.97cm" svg:height="0.718cm" svg:x="2.404cm" svg:y="0.018cm" svg:viewBox="0 0 971 719" svg:d="M0 0c0 0 287 402 340 475 52 74 113 132 325 172 213 39 306 58 306 58v14c0 0-135-25-309-59-173-34-245-46-325-142-65-81-337-441-337-441z"><text:p/></draw:path><draw:path draw:style-name="gr428" draw:text-style-name="P115" svg:width="0.97cm" svg:height="0.491cm" svg:x="2.404cm" svg:y="0.478cm" svg:viewBox="0 0 971 492" svg:d="M0 1c0 0 261 241 337 309 81 74 184 101 326 123 136 21 308 46 308 46v13c0 0-162-23-308-45-143-21-244-33-326-100-75-59-337-276-337-276v-71z"><text:p/></draw:path><draw:path draw:style-name="gr428" draw:text-style-name="P115" svg:width="0.97cm" svg:height="0.442cm" svg:x="2.404cm" svg:y="0.584cm" svg:viewBox="0 0 971 443" svg:d="M0 0c0 0 248 203 337 272 82 64 148 83 327 111s307 46 307 46v14c0 0-163-23-308-43-145-21-238-29-326-92-101-71-337-241-337-241z"><text:p/></draw:path><draw:path draw:style-name="gr428" draw:text-style-name="P115" svg:width="0.97cm" svg:height="0.386cm" svg:x="2.404cm" svg:y="0.702cm" svg:viewBox="0 0 971 387" svg:d="M0 0c0 0 283 198 337 233 53 34 124 75 328 101 202 26 306 38 306 38v15c0 0-184-23-306-37-123-13-217-19-327-83-107-63-338-205-338-205z"><text:p/></draw:path><draw:path draw:style-name="gr428" draw:text-style-name="P115" svg:width="0.97cm" svg:height="0.333cm" svg:x="2.404cm" svg:y="0.815cm" svg:viewBox="0 0 971 334" svg:d="M0 0c0 0 284 167 339 194 53 25 118 69 326 92 207 23 306 34 306 34v14c0 0-172-17-307-29-135-13-226-30-327-78-100-48-337-170-337-170z"><text:p/></draw:path><draw:path draw:style-name="gr428" draw:text-style-name="P115" svg:width="0.97cm" svg:height="0.278cm" svg:x="2.404cm" svg:y="0.923cm" svg:viewBox="0 0 971 279" svg:d="M0 0c0 0 251 120 337 158 96 42 177 62 327 77 145 16 307 31 307 31v13c0 0-149-13-307-27-158-13-212-19-327-63-101-41-337-137-337-137z"><text:p/></draw:path><draw:path draw:style-name="gr428" draw:text-style-name="P115" svg:width="0.97cm" svg:height="0.225cm" svg:x="2.404cm" svg:y="1.034cm" svg:viewBox="0 0 971 226" svg:d="M0 0c0 0 199 75 339 124 138 48 244 53 326 61 37 3 306 27 306 27v14c0 0-161-11-306-23-146-11-209-16-327-50-119-35-338-102-338-102z"><text:p/></draw:path><draw:path draw:style-name="gr428" draw:text-style-name="P115" svg:width="0.97cm" svg:height="0.168cm" svg:x="2.404cm" svg:y="1.15cm" svg:viewBox="0 0 971 169" svg:d="M0 0c0 0 201 55 338 86 138 33 263 46 327 49 63 4 306 21 306 21v13c0 0-139-8-307-19-136-8-246-17-327-33-89-17-337-69-337-69z"><text:p/></draw:path><draw:path draw:style-name="gr428" draw:text-style-name="P115" svg:width="0.97cm" svg:height="0.114cm" svg:x="2.404cm" svg:y="1.263cm" svg:viewBox="0 0 971 115" svg:d="M0 0c0 0 165 25 338 52 131 18 308 30 326 31 19 1 307 17 307 17v15c0 0-185-9-307-15-126-7-255-13-327-19-162-15-337-35-337-35z"><text:p/></draw:path><draw:path draw:style-name="gr428" draw:text-style-name="P115" svg:width="0.97cm" svg:height="0.043cm" svg:x="2.404cm" svg:y="1.378cm" svg:viewBox="0 0 971 44" svg:d="M0 0c0 0 259 8 338 10 80 2 633 22 633 22v12h-971z"><text:p/></draw:path><draw:path draw:style-name="gr428" draw:text-style-name="P115" svg:width="0.97cm" svg:height="0.659cm" svg:x="2.404cm" svg:y="0.134cm" svg:viewBox="0 0 971 660" svg:d="M664 594c-234-44-289-120-327-167-40-47-337-427-337-427v70c12 14 266 321 337 402 81 91 208 112 327 134 120 22 307 54 307 54v-12c0 0-247-43-307-54z"><text:p/></draw:path><draw:path draw:style-name="gr428" draw:text-style-name="P115" svg:width="0.97cm" svg:height="0.609cm" svg:x="2.404cm" svg:y="0.239cm" svg:viewBox="0 0 971 610" svg:d="M664 547c-193-33-272-86-327-151-57-64-337-396-337-396v82c12 11 267 287 337 355 80 80 192 101 327 124 136 21 307 49 307 49v-11c0 0-195-32-307-52z"><text:p/></draw:path><draw:path draw:style-name="gr428" draw:text-style-name="P115" svg:width="0.97cm" svg:height="0.55cm" svg:x="2.404cm" svg:y="0.36cm" svg:viewBox="0 0 971 551" svg:d="M664 489c-201-34-241-62-327-143-54-52-325-334-337-346v76c0 0 254 238 337 308 108 92 209 99 327 118 119 19 307 49 307 49v-13c0 0-227-35-307-48z"><text:p/></draw:path><draw:path draw:style-name="gr428" draw:text-style-name="P115" svg:width="1.603cm" svg:height="0.482cm" svg:x="0.132cm" svg:y="0.127cm" svg:viewBox="0 0 1604 483" svg:d="M0 483c0 0 662-62 849-84 293-36 534-75 755-374 0 0 0-17 0-25-135 182-323 307-581 342-253 36-1023 87-1023 87z"><text:p/></draw:path><draw:path draw:style-name="gr428" draw:text-style-name="P115" svg:width="1.603cm" svg:height="0.515cm" svg:x="0.132cm" svg:y="0.018cm" svg:viewBox="0 0 1604 516" svg:d="M0 516c0 0 614-67 817-92 321-39 546-75 787-402 0 0 0-14 0-22-147 198-332 327-613 366-276 38-991 94-991 94z"><text:p/></draw:path><draw:polygon draw:style-name="gr428" draw:text-style-name="P115" svg:width="0.627cm" svg:height="0.043cm" svg:x="0.132cm" svg:y="1.378cm" svg:viewBox="0 0 628 44" draw:points="0,0 628,0 628,44 0,44"><text:p/></draw:polygon><draw:path draw:style-name="gr428" draw:text-style-name="P115" svg:width="0.113cm" svg:height="0.107cm" svg:x="1.621cm" svg:y="0.466cm" svg:viewBox="0 0 114 108" svg:d="M114 31c0 0 0-26 0-31-29 39-69 76-114 108h45c25-23 48-48 69-77z"><text:p/></draw:path><draw:path draw:style-name="gr428" draw:text-style-name="P115" svg:width="0.299cm" svg:height="0.22cm" svg:x="1.436cm" svg:y="0.352cm" svg:viewBox="0 0 300 221" svg:d="M300 28c0 0 0-22 0-28-72 96-178 171-300 221h72c84-42 161-103 228-193z"><text:p/></draw:path><draw:path draw:style-name="gr428" draw:text-style-name="P115" svg:width="0.802cm" svg:height="0.336cm" svg:x="0.932cm" svg:y="0.238cm" svg:viewBox="0 0 803 337" svg:d="M803 27c0 0 0-20 0-27-124 165-315 279-552 312-55 7-147 16-251 25l287-1c190-37 367-109 515-309z"><text:p/></draw:path><draw:path draw:style-name="gr428" draw:text-style-name="P115" svg:width="0.627cm" svg:height="0.048cm" svg:x="0.132cm" svg:y="1.307cm" svg:viewBox="0 0 628 49" svg:d="M628 0c-321 1-628 3-628 3v46c0 0 322-3 628-5z"><text:p/></draw:path><draw:path draw:style-name="gr428" draw:text-style-name="P115" svg:width="0.627cm" svg:height="0.051cm" svg:x="0.132cm" svg:y="1.227cm" svg:viewBox="0 0 628 52" svg:d="M628 0c-318 4-628 6-628 6v46c0 0 325-3 628-8z"><text:p/></draw:path><draw:path draw:style-name="gr428" draw:text-style-name="P115" svg:width="0.627cm" svg:height="0.056cm" svg:x="0.132cm" svg:y="1.15cm" svg:viewBox="0 0 628 57" svg:d="M628 0c-316 4-628 9-628 9v48c0 0 329-6 628-13z"><text:p/></draw:path><draw:path draw:style-name="gr428" draw:text-style-name="P115" svg:width="0.627cm" svg:height="0.059cm" svg:x="0.132cm" svg:y="1.071cm" svg:viewBox="0 0 628 60" svg:d="M628 0c-315 6-628 12-628 12v48c0 0 332-8 628-16z"><text:p/></draw:path><draw:path draw:style-name="gr428" draw:text-style-name="P115" svg:width="0.627cm" svg:height="0.065cm" svg:x="0.132cm" svg:y="0.993cm" svg:viewBox="0 0 628 66" svg:d="M628 0c-311 9-628 17-628 17v49c0 0 337-11 628-22z"><text:p/></draw:path><draw:path draw:style-name="gr428" draw:text-style-name="P115" svg:width="0.627cm" svg:height="0.069cm" svg:x="0.132cm" svg:y="0.913cm" svg:viewBox="0 0 628 70" svg:d="M628 0c-309 11-628 20-628 20v50c0 0 340-12 628-26z"><text:p/></draw:path><draw:path draw:style-name="gr428" draw:text-style-name="P115" svg:width="0.627cm" svg:height="0.075cm" svg:x="0.132cm" svg:y="0.836cm" svg:viewBox="0 0 628 76" svg:d="M628 0c-308 13-628 24-628 24v52c0 0 345-16 628-32z"><text:p/></draw:path><draw:path draw:style-name="gr428" draw:text-style-name="P115" svg:width="0.627cm" svg:height="0.081cm" svg:x="0.132cm" svg:y="0.755cm" svg:viewBox="0 0 628 82" svg:d="M628 0c-304 16-628 29-628 29v53c0 0 349-20 628-38z"><text:p/></draw:path><draw:path draw:style-name="gr428" draw:text-style-name="P115" svg:width="0.627cm" svg:height="0.087cm" svg:x="0.132cm" svg:y="0.673cm" svg:viewBox="0 0 628 88" svg:d="M628 0c-302 20-628 36-628 36v52c0 0 354-24 628-45z"><text:p/></draw:path><draw:path draw:style-name="gr428" draw:text-style-name="P115" svg:width="0.627cm" svg:height="0.093cm" svg:x="0.132cm" svg:y="0.592cm" svg:viewBox="0 0 628 94" svg:d="M628 0c-299 21-628 41-628 41v53c0 0 359-28 628-52z"><text:p/></draw:path><draw:polygon draw:style-name="gr426" draw:text-style-name="P113" svg:width="0.08cm" svg:height="0.819cm" svg:x="6.156cm" svg:y="0.605cm" svg:viewBox="0 0 81 820" draw:points="81,0 0,0 0,820 81,820"><text:p/></draw:polygon></draw:g></draw:g></text:p>
      <text:p text:style-name="P21"><text:span text:style-name="T1">ZVLÁŠTNÍ EUROBAROMETER 569</text:span> </text:p>
      <text:p text:style-name="P21"/>
      <text:p text:style-name="P21"/>
      <text:p text:style-name="P21"/>
      <text:p text:style-name="P44">Atraktivita odborného vzdělávání a přípravy </text:p>
      <text:p text:style-name="P21">ZPRÁVA <text:span text:style-name="T2">EUROBAROMETRU</text:span> </text:p>
      <text:p text:style-name="P21">LISTOPAD 2025 </text:p>
      <text:p text:style-name="P21"><draw:frame draw:style-name="fr6" draw:name="Image5" text:anchor-type="char" svg:width="17cm" svg:height="11.113cm" draw:z-index="72"><draw:image xlink:href="Pictures/1000000000000744000004C090D0A227011C00D3.png" xlink:type="simple" xlink:show="embed" xlink:actuate="onLoad" draw:mime-type="image/png"/></draw:frame><draw:frame draw:style-name="fr5" draw:name="Image1" text:anchor-type="char" svg:x="12.12cm" svg:y="11.287cm" svg:width="4.932cm" svg:height="4.761cm" draw:z-index="1"><draw:image xlink:href="Pictures/100000000000013C00000131483FC23EAEADE14F.png" xlink:type="simple" xlink:show="embed" xlink:actuate="onLoad" draw:mime-type="image/png"/></draw:frame></text:p>
      <text:p text:style-name="P21"/>
      <text:p text:style-name="P21"/>
      <text:p text:style-name="P22">Tento průzkum si vyžádala Evropská komise, Generální ředitelství pro zaměstnanost, sociální věci a sociální začleňování (GŘ EMPL), a koordinovala jej Evropská komise, Generální ředitelství pro komunikaci (GŘ COMM, oddělení pro veřejné mínění a zapojení občanů). </text:p>
      <text:p text:style-name="P23">Tento dokument nepředstavuje stanovisko Evropské komise. Výklady a názory v něm obsažené jsou pouze výklady a názory autorů. </text:p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71">Název projektu </text:p>
          </table:table-cell>
          <table:table-cell table:style-name="Tableau1.A1" office:value-type="string">
            <text:p text:style-name="P73">Atraktivita odborného vzdělávání a přípravy – zpráva </text:p>
          </table:table-cell>
        </table:table-row>
        <table:table-row>
          <table:table-cell table:style-name="Tableau1.A1" office:value-type="string">
            <text:p text:style-name="P71">Jazyková verze </text:p>
          </table:table-cell>
          <table:table-cell table:style-name="Tableau1.A1" office:value-type="string">
            <text:p text:style-name="P73">CS </text:p>
          </table:table-cell>
        </table:table-row>
        <table:table-row>
          <table:table-cell table:style-name="Tableau1.A1" office:value-type="string">
            <text:p text:style-name="P71">Média/svazek </text:p>
          </table:table-cell>
          <table:table-cell table:style-name="Tableau1.A1" office:value-type="string">
            <text:p text:style-name="P73">PDF Webové stránky </text:p>
          </table:table-cell>
        </table:table-row>
        <table:table-row>
          <table:table-cell table:style-name="Tableau1.A1" office:value-type="string">
            <text:p text:style-name="P71">Katalogové číslo </text:p>
          </table:table-cell>
          <table:table-cell table:style-name="Tableau1.A1" office:value-type="string">
            <text:p text:style-name="P73">KE-01-26-025-EN-N </text:p>
          </table:table-cell>
        </table:table-row>
        <table:table-row>
          <table:table-cell table:style-name="Tableau1.A1" office:value-type="string">
            <text:p text:style-name="P71">ISBN </text:p>
          </table:table-cell>
          <table:table-cell table:style-name="Tableau1.A1" office:value-type="string">
            <text:p text:style-name="P73">978-92-68-37337-8 </text:p>
          </table:table-cell>
        </table:table-row>
        <table:table-row>
          <table:table-cell table:style-name="Tableau1.A1" office:value-type="string">
            <text:p text:style-name="P71">DOI </text:p>
          </table:table-cell>
          <table:table-cell table:style-name="Tableau1.A1" office:value-type="string">
            <text:p text:style-name="P73">10.2767/1737362 </text:p>
          </table:table-cell>
        </table:table-row>
      </table:table>
      <text:p text:style-name="P21">© Evropská unie, 2026 </text:p>
      <text:p text:style-name="P21"><draw:frame draw:style-name="fr5" draw:name="Image2" text:anchor-type="char" svg:x="0.025cm" svg:y="0.153cm" svg:width="2.84cm" svg:height="1.02cm" draw:z-index="2"><draw:image xlink:href="Pictures/100000000000011400000063EEA4FFFCD7FEC38F.png" xlink:type="simple" xlink:show="embed" xlink:actuate="onLoad" draw:mime-type="image/png"/></draw:frame></text:p>
      <text:p text:style-name="P21"/>
      <text:p text:style-name="P21"/>
      <text:p text:style-name="Standard"><text:span text:style-name="T53">Politika Komise v oblasti opakovaného použití je prováděna podle rozhodnutí Komise 2011/833/EU ze dne 12. prosince 2011 o opakovaném použití dokumentů Komise (Úř. věst. L 330, 14.12.2011, s. 39, ELI: </text:span><text:a xlink:type="simple" xlink:href="http://data.europa.eu/eli/dec/2011/833/oj" text:style-name="Internet_20_link" text:visited-style-name="Visited_20_Internet_20_Link"><text:span text:style-name="T53">http://data.europa.eu/eli/dec/2011/833/oj</text:span></text:a><text:span text:style-name="T53">). Není-li uvedeno jinak, je opakované použití tohoto dokumentu povoleno na základě licence Creative Commons Attribution 4.0 International (CC BY 4.0) (</text:span><text:a xlink:type="simple" xlink:href="https://creativecommons.org/licenses/by/4.0/" text:style-name="Internet_20_link" text:visited-style-name="Visited_20_Internet_20_Link"><text:span text:style-name="T53">https://creativecommons.org/licenses/by/4.0/</text:span></text:a><text:span text:style-name="T53">). To znamená, že opakované použití je povoleno za předpokladu, že je uveden odpovídající kredit a jsou uvedeny veškeré změny. </text:span></text:p>
      <text:p text:style-name="Standard"><text:a xlink:type="simple" xlink:href="https://www.europa.eu/eurobarometer" text:style-name="Internet_20_link" text:visited-style-name="Visited_20_Internet_20_Link"><text:span text:style-name="T53">https://www.europa.eu/eurobarometer</text:span></text:a><text:span text:style-name="T53"> </text:span></text:p>
      <text:p text:style-name="P8"/>
      <text:p text:style-name="P4"><draw:frame draw:style-name="fr4" draw:name="Image42" text:anchor-type="paragraph" svg:x="7.332cm" svg:y="0cm" svg:width="10.112cm" svg:height="2.582cm" draw:z-index="68"><draw:image xlink:href="Pictures/10000000000008A5000002A5C2F3B746F47CE0CF.png" xlink:type="simple" xlink:show="embed" xlink:actuate="onLoad" draw:mime-type="image/png"/></draw:frame><draw:frame text:anchor-type="paragraph" draw:z-index="69" draw:name="Forme86" draw:style-name="gr8" draw:text-style-name="P102" svg:width="5.158cm" svg:height="2.899cm" svg:x="1.191cm" svg:y="-0.425cm"><draw:image xlink:href="Pictures/10000001000001A20000010D054676CE5C0DECD7.png" xlink:type="simple" xlink:show="embed" xlink:actuate="onLoad" draw:mime-type="image/png"><text:p/></draw:image></draw:frame><text:span text:style-name="T12">Dokument, který připravil Pierre Dieumegard pro</text:span><text:span text:style-name="T53"> </text:span><text:a xlink:type="simple" xlink:href="https://europokune.eu/" text:style-name="Internet_20_link" text:visited-style-name="Visited_20_Internet_20_Link"><text:span text:style-name="T53">Europokune</text:span></text:a><text:span text:style-name="T13">– Evropa společně a</text:span><text:span text:style-name="T53"> </text:span><text:a xlink:type="simple" xlink:href="https://e-d-e.org/" text:style-name="Internet_20_link" text:visited-style-name="Visited_20_Internet_20_Link"><text:span text:style-name="T53">esperanto pro demokracii v Evropě.</text:span></text:a></text:p>
      <text:p text:style-name="P24"><text:span text:style-name="T10">Účelem</text:span><text:span text:style-name="T26"> tohoto "prozatímního" dokumentu je umožnit</text:span> <text:span text:style-name="T26">více lidem v Evropské unii, aby se dozvěděli o dokumentech vypracovaných Evropskou unií (a financovaných z jejich daní).</text:span></text:p>
      <text:p text:style-name="P24"><text:span text:style-name="T36">Pokud</text:span><text:span text:style-name="T35"> nejsou k dispozici žádné překlady,</text:span> <text:span text:style-name="T35">jsou </text:span><text:span text:style-name="T37">občané</text:span><text:span text:style-name="T35"> z rozpravy vyloučeni. </text:span></text:p>
      <text:p text:style-name="P4"><text:span text:style-name="T38">Tento</text:span><text:span text:style-name="T53"> </text:span><text:span text:style-name="T39">dokument „Eurobaro</text:span><text:span text:style-name="T40"> meter“</text:span><text:span text:style-name="T53"> </text:span><text:a xlink:type="simple" xlink:href="https://europa.eu/eurobarometer/surveys/detail/3367" text:style-name="Internet_20_link" text:visited-style-name="Visited_20_Internet_20_Link"><text:span text:style-name="T41">existoval</text:span><text:span text:style-name="T53"> </text:span><text:span text:style-name="T42">pouze</text:span><text:span text:style-name="T53"> </text:span><text:span text:style-name="T38">v</text:span><text:span text:style-name="T53"> </text:span><text:span text:style-name="T38">angličtině,</text:span></text:a><text:span text:style-name="T53"> </text:span><text:span text:style-name="T43">ve</text:span><text:span text:style-name="T53"> </text:span><text:span text:style-name="T44">formátu pdf.</text:span><text:span text:style-name="T38"> </text:span><text:span text:style-name="T44">Z původního</text:span><text:span text:style-name="T44"> souboru jsme</text:span><text:span text:style-name="T53"> </text:span><text:span text:style-name="T41">vytvořili</text:span><text:span text:style-name="T44"> odt-soubor,</text:span><text:span text:style-name="T53"> </text:span><text:span text:style-name="T38">připravený softwarem Libre Office,</text:span><text:span text:style-name="T53"> </text:span><text:span text:style-name="T39">pro strojový překlad do jiných jazyků. </text:span><text:span text:style-name="T45">Výsledky jsou</text:span><text:span text:style-name="T53"> </text:span><text:span text:style-name="T40">nyní</text:span><text:span text:style-name="T53"> </text:span><text:a xlink:type="simple" xlink:href="https://europokune.eu/article56/ebsp569metiaeduk" text:style-name="Internet_20_link" text:visited-style-name="Visited_20_Internet_20_Link"><text:span text:style-name="T38">k dispozici ve všech úředních jazycích</text:span></text:a><text:a xlink:type="simple" xlink:href="https://europokune.eu/article41/ebsp565klimshangh" text:style-name="Internet_20_link" text:visited-style-name="Visited_20_Internet_20_Link"><text:span text:style-name="T45">.</text:span></text:a></text:p>
      <text:p text:style-name="P45"/>
      <text:p text:style-name="P47">Je žádoucí, aby správa EU převzala překlady důležitých dokumentů. „Důležitými dokumenty“ nejsou pouze právní předpisy, ale také <text:span text:style-name="T48">důležité informace potřebné ke společnému přijímání informovaných rozhodnutí.</text:span></text:p>
      <text:p text:style-name="P45">Aby bylo možné diskutovat o naší společné budoucnosti společně a umožnit spolehlivé překlady, mezinárodní jazyk esperanto by bylo velmi užitečné, protože jeho jednoduchost, pravidelnost a přesnost.</text:p>
      <text:p text:style-name="P15">Kontaktujte nás:</text:p>
      <text:p text:style-name="P6"><text:a xlink:type="simple" xlink:href="https://europokune.eu/static6/kontaktu-nin" text:style-name="Internet_20_link" text:visited-style-name="Visited_20_Internet_20_Link"><text:span text:style-name="T53">Kontaktu nin-Ek ! Systémové požadavky Eŭropo kune!</text:span></text:a><text:span text:style-name="T12"> </text:span></text:p>
      <text:p text:style-name="P5"><text:a xlink:type="simple" xlink:href="https://e-d-e.org/-Kontakti-EDE" text:style-name="Internet_20_link" text:visited-style-name="Visited_20_Internet_20_Link"><text:span text:style-name="T12">https://e-d-e.org/-Kontakti-EDE</text:span></text:a></text:p>
      <text:p text:style-name="P25"/>
      <text:table-of-content text:style-name="Sect1" text:protected="true" text:name="Table des matières1">
        <text:table-of-content-source text:outline-level="10">
          <text:index-title-template text:style-name="Contents_20_Heading">Obsah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Table des matières1_Head">
            <text:p text:style-name="Contents_20_Heading">Obsah</text:p>
          </text:index-title>
          <text:p text:style-name="P2"><text:a xlink:type="simple" xlink:href="#__RefHeading___Toc215552_2930363814" text:style-name="Index_20_Link" text:visited-style-name="Index_20_Link">Úvod<text:tab/>4</text:a></text:p>
          <text:p text:style-name="P3"><text:a xlink:type="simple" xlink:href="#__RefHeading___Toc215554_2930363814" text:style-name="Index_20_Link" text:visited-style-name="Index_20_Link">Úvod<text:tab/>5</text:a></text:p>
          <text:p text:style-name="P3"><text:a xlink:type="simple" xlink:href="#__RefHeading___Toc215556_2930363814" text:style-name="Index_20_Link" text:visited-style-name="Index_20_Link">Metodika<text:tab/>6</text:a></text:p>
          <text:p text:style-name="P2"><text:a xlink:type="simple" xlink:href="#__RefHeading___Toc215558_2930363814" text:style-name="Index_20_Link" text:visited-style-name="Index_20_Link">Hlavní zjištění<text:tab/>7</text:a></text:p>
          <text:p text:style-name="P2"><text:a xlink:type="simple" xlink:href="#__RefHeading___Toc215560_2930363814" text:style-name="Index_20_Link" text:visited-style-name="Index_20_Link">I. Výsledky odborného vzdělávání a přípravy na trhu práce<text:tab/>9</text:a></text:p>
          <text:p text:style-name="P3"><text:a xlink:type="simple" xlink:href="#__RefHeading___Toc215562_2930363814" text:style-name="Index_20_Link" text:visited-style-name="Index_20_Link">1. Odborné vzdělávání a příprava vedou k pracovním místům s vysokou poptávkou<text:tab/>10</text:a></text:p>
          <text:p text:style-name="P3"><text:a xlink:type="simple" xlink:href="#__RefHeading___Toc215564_2930363814" text:style-name="Index_20_Link" text:visited-style-name="Index_20_Link">2. Odborné vzdělávání a příprava vedou k dobře placeným pracovním místům<text:tab/>13</text:a></text:p>
          <text:p text:style-name="P3"><text:a xlink:type="simple" xlink:href="#__RefHeading___Toc215566_2930363814" text:style-name="Index_20_Link" text:visited-style-name="Index_20_Link">3. Širší vnímání trhu práce<text:tab/>16</text:a></text:p>
          <text:p text:style-name="P2"><text:a xlink:type="simple" xlink:href="#__RefHeading___Toc215568_2930363814" text:style-name="Index_20_Link" text:visited-style-name="Index_20_Link">II. Vnímání kvality a způsobů odborného vzdělávání a přípravy ze strany veřejnosti<text:tab/>20</text:a></text:p>
          <text:p text:style-name="P3"><text:a xlink:type="simple" xlink:href="#__RefHeading___Toc215570_2930363814" text:style-name="Index_20_Link" text:visited-style-name="Index_20_Link">1. Celkový pohled na odborné vzdělávání a přípravu v dané zemi<text:tab/>21</text:a></text:p>
          <text:p text:style-name="P3"><text:a xlink:type="simple" xlink:href="#__RefHeading___Toc215572_2930363814" text:style-name="Index_20_Link" text:visited-style-name="Index_20_Link">2. Kvalita učení<text:tab/>24</text:a></text:p>
          <text:p text:style-name="P3"><text:a xlink:type="simple" xlink:href="#__RefHeading___Toc215574_2930363814" text:style-name="Index_20_Link" text:visited-style-name="Index_20_Link">3. Kvalita pedagogických pracovníků<text:tab/>26</text:a></text:p>
          <text:p text:style-name="P3"><text:a xlink:type="simple" xlink:href="#__RefHeading___Toc215576_2930363814" text:style-name="Index_20_Link" text:visited-style-name="Index_20_Link">4. Kvalita infrastruktury<text:tab/>28</text:a></text:p>
          <text:p text:style-name="P3"><text:a xlink:type="simple" xlink:href="#__RefHeading___Toc215578_2930363814" text:style-name="Index_20_Link" text:visited-style-name="Index_20_Link">5. Specializované technické dovednosti<text:tab/>30</text:a></text:p>
          <text:p text:style-name="P3"><text:a xlink:type="simple" xlink:href="#__RefHeading___Toc215580_2930363814" text:style-name="Index_20_Link" text:visited-style-name="Index_20_Link">6. Další vzdělávací příležitosti<text:tab/>32</text:a></text:p>
          <text:p text:style-name="P3"><text:a xlink:type="simple" xlink:href="#__RefHeading___Toc215582_2930363814" text:style-name="Index_20_Link" text:visited-style-name="Index_20_Link">7. Doporučení odborného vzdělávání a přípravy pro mladé lidi<text:tab/>40</text:a></text:p>
          <text:p text:style-name="P2"><text:a xlink:type="simple" xlink:href="#__RefHeading___Toc215584_2930363814" text:style-name="Index_20_Link" text:visited-style-name="Index_20_Link">III. Rozdíl v obraze mezi odborným vzděláváním a přípravou a všeobecným vzděláváním<text:tab/>47</text:a></text:p>
          <text:p text:style-name="P3"><text:a xlink:type="simple" xlink:href="#__RefHeading___Toc215586_2930363814" text:style-name="Index_20_Link" text:visited-style-name="Index_20_Link">1. Srovnávací obraz odborného vzdělávání a přípravy v porovnání s obecným vzděláváním<text:tab/>48</text:a></text:p>
          <text:p text:style-name="P3"><text:a xlink:type="simple" xlink:href="#__RefHeading___Toc215588_2930363814" text:style-name="Index_20_Link" text:visited-style-name="Index_20_Link">2. Zkušenosti s odborným vzděláváním a přípravou ovlivňují výběr odborného vzdělávání a přípravy<text:tab/>54</text:a></text:p>
          <text:p text:style-name="P2"><text:a xlink:type="simple" xlink:href="#__RefHeading___Toc215590_2930363814" text:style-name="Index_20_Link" text:visited-style-name="Index_20_Link">IV. Překážky účasti na odborném vzdělávání a přípravě<text:tab/>62</text:a></text:p>
          <text:p text:style-name="P3"><text:a xlink:type="simple" xlink:href="#__RefHeading___Toc215592_2930363814" text:style-name="Index_20_Link" text:visited-style-name="Index_20_Link">1. Výzvy související s netechnickými dovednostmi<text:tab/>63</text:a></text:p>
          <text:p text:style-name="P3"><text:a xlink:type="simple" xlink:href="#__RefHeading___Toc215594_2930363814" text:style-name="Index_20_Link" text:visited-style-name="Index_20_Link">2. Výzvy související s poradenstvím a genderovými stereotypy<text:tab/>67</text:a></text:p>
          <text:p text:style-name="P3"><text:a xlink:type="simple" xlink:href="#__RefHeading___Toc215596_2930363814" text:style-name="Index_20_Link" text:visited-style-name="Index_20_Link">3. Budoucí výzvy<text:tab/>86</text:a></text:p>
          <text:p text:style-name="P2"><text:a xlink:type="simple" xlink:href="#__RefHeading___Toc215598_2930363814" text:style-name="Index_20_Link" text:visited-style-name="Index_20_Link">Závěr<text:tab/>89</text:a></text:p>
          <text:p text:style-name="P2"><text:a xlink:type="simple" xlink:href="#__RefHeading___Toc75704_2832584591" text:style-name="Index_20_Link" text:visited-style-name="Index_20_Link">Připomínky<text:tab/>92</text:a></text:p>
          <text:p text:style-name="P2"><text:a xlink:type="simple" xlink:href="#__RefHeading___Toc215600_2930363814" text:style-name="Index_20_Link" text:visited-style-name="Index_20_Link">Technické specifikace<text:tab/>94</text:a></text:p>
          <text:p text:style-name="P3"><text:a xlink:type="simple" xlink:href="#__RefHeading___Toc75706_2832584591" text:style-name="Index_20_Link" text:visited-style-name="Index_20_Link">Míra odpovědí<text:tab/>96</text:a></text:p>
          <text:p text:style-name="P3"><text:a xlink:type="simple" xlink:href="#__RefHeading___Toc75708_2832584591" text:style-name="Index_20_Link" text:visited-style-name="Index_20_Link">Režim dotazování podle zemí<text:tab/>97</text:a></text:p>
          <text:p text:style-name="P3"><text:a xlink:type="simple" xlink:href="#__RefHeading___Toc215606_2930363814" text:style-name="Index_20_Link" text:visited-style-name="Index_20_Link">Chybová rozpětí<text:tab/>98</text:a></text:p>
          <text:p text:style-name="P2"><text:a xlink:type="simple" xlink:href="#__RefHeading___Toc215608_2930363814" text:style-name="Index_20_Link" text:visited-style-name="Index_20_Link">Dotazník<text:tab/>99</text:a></text:p>
        </text:index-body>
      </text:table-of-content>
      <text:p text:style-name="P26"/>
      <text:p text:style-name="P25"/>
      <text:h text:style-name="P17" text:outline-level="1"><text:bookmark-start text:name="__RefHeading___Toc215552_2930363814"/>Úvod <text:bookmark-end text:name="__RefHeading___Toc215552_2930363814"/></text:h>
      <text:p text:style-name="P21"/>
      <text:section text:style-name="Sect2" text:name="Section1">
        <text:h text:style-name="P19" text:outline-level="2"><text:bookmark-start text:name="__RefHeading___Toc215554_2930363814"/>Úvod<text:bookmark-end text:name="__RefHeading___Toc215554_2930363814"/></text:h>
        <text:p text:style-name="P21">Tato zvláštní zpráva Eurobarometru 569 je komplexní studie zadaná Generálním ředitelstvím Evropské komise pro zaměstnanost, sociální věci a sociální začleňování (GŘ EMPL) a provedená v listopadu 2025. Tato zpráva zkoumá atraktivitu počátečního odborného vzdělávání a přípravy a poskytuje poznatky o vnímání a zkušenostech občanů ve všech členských státech. Není-li uvedeno jinak, průzkum se zaměřuje na počáteční odborné vzdělávání a přípravu (tj. odborné programy na úrovni vyššího sekundárního vzdělávání). V celé této zprávě se pojmem odborné vzdělávání a příprava rozumí tyto počáteční programy, není-li výslovně uvedeno jinak, například při diskusi o vyšších nebo postsekundárních způsobech odborného vzdělávání a přípravy. </text:p>
        <text:p text:style-name="P21">Evropská unie upřednostnila posílení odborného vzdělávání a přípravy prostřednictvím několika koordinovaných politických iniciativ. Kodaňský proces poskytuje od roku 2002 rámec pro evropskou spolupráci v oblasti odborného vzdělávání a přípravy s cílem zlepšit kvalitu, transparentnost, mobilitu a atraktivitu systémů odborného vzdělávání a přípravy v celé Evropě.<text:note text:id="ftn1" text:note-class="footnote"><text:note-citation>1</text:note-citation><text:note-body><text:p text:style-name="Footnote"><text:a xlink:type="simple" xlink:href="https://www.cedefop.europa.eu/en/content/copenhagen-declaration" text:style-name="Internet_20_link" text:visited-style-name="Visited_20_Internet_20_Link"><text:span text:style-name="T53">https://www.cedefop.europa.eu/en/content/copenhagen-declaration</text:span></text:a><text:span text:style-name="T53"> </text:span></text:p></text:note-body></text:note> V návaznosti na tyto základy byly v doporučení Rady o odborném vzdělávání a přípravě z roku 2020 stanoveny zásady na úrovni EU, které zdůrazňují agilitu, schopnost reagovat na trh práce, vysokou kvalitu a učení se prací.<text:note text:id="ftn2" text:note-class="footnote"><text:note-citation>2</text:note-citation><text:note-body><text:p text:style-name="Footnote"><text:a xlink:type="simple" xlink:href="https://www.cedefop.europa.eu/en/content/council-recommendation-24-november-2020-vocational-education-and-training-vet-sustainable" text:style-name="Internet_20_link" text:visited-style-name="Visited_20_Internet_20_Link"><text:span text:style-name="T53">https://www.cedefop.europa.eu/en/content/council-recommendation-24-november-2020-vocational-education-and-training-vet-sustainable</text:span></text:a><text:span text:style-name="T53"> </text:span></text:p></text:note-body></text:note> </text:p>
        <text:p text:style-name="P21">Toto úsilí bylo posíleno politickými závazky, jako je Osnabrückovo prohlášení (2020)<text:note text:id="ftn3" text:note-class="footnote"><text:note-citation>3</text:note-citation><text:note-body><text:p text:style-name="Footnote"><text:a xlink:type="simple" xlink:href="https://www.cedefop.europa.eu/files/osnabrueck_declaration_eu2020.pdf" text:style-name="Internet_20_link" text:visited-style-name="Visited_20_Internet_20_Link"><text:span text:style-name="T53">https://www.cedefop.europa.eu/files/osnabrueck_declaration_eu2020.pdf</text:span></text:a><text:span text:style-name="T53"> </text:span></text:p></text:note-body></text:note> a Herningovo prohlášení (2025), které<text:note text:id="ftn4" text:note-class="footnote"><text:note-citation>4</text:note-citation><text:note-body><text:p text:style-name="Footnote"><text:a xlink:type="simple" xlink:href="https://danish-presidency.consilium.europa.eu/media/23xla4rt/herning" text:style-name="Internet_20_link" text:visited-style-name="Visited_20_Internet_20_Link"><text:span text:style-name="T53">https://danish-presidency.consilium.europa.eu/media/23xla4rt/herning</text:span></text:a><text:span text:style-name="T53"> </text:span></text:p></text:note-body></text:note> potvrdili ministři odborného vzdělávání a přípravy z členských států, kandidátských zemí a zemí EHP, evropští sociální partneři a Evropská komise. Prohlášení z Herningu znovu potvrzuje závazek koordinovat úsilí o zvýšení atraktivity odborného vzdělávání a přípravy, včetně zlepšení kvality a lepšího sladění s potřebami trhu práce. </text:p>
        <text:p text:style-name="P21">Ačkoli tyto politické rámce nastiňují jasné ambice, neodstraňují významné výzvy, které přetrvávají. Z tohoto průzkumu vyplývá, že zatímco dvě třetiny Evropanů vidí odborné vzdělávání a přípravu v pozitivním světle a uznávají jeho silné stránky ve výuce dovedností souvisejících s prací, tři čtvrtiny uvádějí, že všeobecné vzdělávání má pozitivnější obraz. Genderové stereotypy přetrvávají a omezují možnosti volby: více než polovina Evropanů (55 %) uvádí, že oblasti odborného vzdělávání a přípravy související s obory STEM jsou vhodnější pro muže, a více než polovina (57 %) se domnívá, že muži v oblasti poskytování péče nebo služeb v oblasti odborného vzdělávání a přípravy často čelí sociálnímu stigmatu nebo úsudku. </text:p>
        <text:p text:style-name="P21">Tato zpráva poskytuje podrobné informace o tom, jak Evropané vnímají odborné vzdělávání a přípravu, včetně jeho kvality, přístupnosti, relevantnosti pro trh práce a sociálních faktorů, které utvářejí rozhodnutí lidí v oblasti vzdělávání a přitažlivosti pracovních míst, k nimž odborné vzdělávání a příprava vede. Zjištění budou sloužit jako cenný zdroj pro tvůrce politik, zúčastněné strany a veřejnost a poskytnou vhled do oblastí, které vyžadují pozornost a zlepšení. Řešením výzev uvedených v této zprávě mohou členské státy ve spolupráci s EU učinit významné kroky k tomu, aby se odborné vzdělávání stalo skutečnou cestou první volby, která splňuje jak individuální ambice, tak potřeby trhu práce. </text:p>
        <text:p text:style-name="P27">Hlavním cílem tohoto průzkumu 202 5 je: </text:p>
        <text:p text:style-name="P53">• Posoudit vnímání kvality odborného vzdělávání a přípravy ze strany veřejnosti, včetně standardů výuky, infrastruktury (tj. fyzického a digitálního vybavení, k němuž mají účastníci vzdělávání přístup) a výsledků učení </text:p>
        <text:p text:style-name="P53">• Zkoumat povědomí o možnostech odborného vzdělávání a přípravy a jejich dostupnost, včetně poskytování informací a příležitostí pro mobilitu a další vzdělávání </text:p>
        <text:p text:style-name="P53">• Porozumět faktorům, které ovlivňují volbu mladých lidí v oblasti vzdělávání, a úloze vedení ze strany učitelů, rodičů a vrstevníků </text:p>
        <text:p text:style-name="P53">• Prozkoumat vnímání významu odborného vzdělávání a přípravy pro trh práce, včetně poptávky po zaměstnání, úrovně odměňování, sociálního postavení a budoucí udržitelnosti </text:p>
        <text:p text:style-name="P53">• Identifikovat genderové stereotypy a předsudky, které utvářejí volbu mezi obecným a odborným vzděláváním </text:p>
        <text:p text:style-name="P53">• Porovnat postoje k odbornému vzdělávání a přípravě ve všech členských státech s cílem určit osvědčené postupy a oblasti vyžadující cílený zásah </text:p>
        <text:p text:style-name="P21"/>
        <text:h text:style-name="P19" text:outline-level="2"><text:bookmark-start text:name="__RefHeading___Toc215556_2930363814"/>Metodika<text:bookmark-end text:name="__RefHeading___Toc215556_2930363814"/></text:h>
        <text:p text:style-name="P21">Tento zvláštní průzkum Eurobarometr 569 o atraktivitě odborného vzdělávání a přípravy je součástí vlny Eurobarometr 104,2 a byl proveden v listopadu 2025. V příslušném národním jazyce bylo dotazováno přibližně 26 453 respondentů z různých sociálních a demografických skupin. Tento průzkum zadala Evropská komise, Generální ředitelství pro zaměstnanost, sociální věci a sociální začleňování (GŘ EMPL).</text:p>
        <text:p text:style-name="P21">Použitá metodika byla metodika standardních průzkumů Eurobarometru prováděných Generálním ředitelstvím pro komunikaci (oddělení „Veřejné mínění &amp; amp; zapojení občanů“).<text:note text:id="ftn5" text:note-class="footnote"><text:note-citation>5</text:note-citation><text:note-body><text:p text:style-name="Footnote"><text:span text:style-name="T53">Metodické přístupy Eurobarometru: </text:span><text:a xlink:type="simple" xlink:href="https://europa.eu/eurobarometer/about/eurobarometer" text:style-name="Internet_20_link" text:visited-style-name="Visited_20_Internet_20_Link"><text:span text:style-name="T53">https://europa.eu/eurobarometer/about/eurobaromete</text:span><text:span text:style-name="T54"> r</text:span></text:a><text:span text:style-name="T54"> </text:span></text:p></text:note-body></text:note> Rozhovory byly vedeny osobně, a to buď fyzicky v domovech lidí, nebo prostřednictvím videohovorů na dálku v příslušném národním jazyce. Rozhovory s video interakcí na dálku („online face-to-face“ nebo CAVI, Computer Assisted Video Interviewing), které se uskutečnily pouze v Česku, Dánsku, na Maltě a ve Finsku. Technická poznámka týkající se pohovorů vedených členskými instituty sítě Verian je připojena k této zprávě.</text:p>
        <text:p text:style-name="P48">Rádi bychom poděkovali lidem v celé Evropské unii, kteří nabídli svůj čas k účasti na tomto průzkumu.</text:p>
        <text:p text:style-name="P48">Bez jejich aktivní účasti by tato studie nebyla možná.</text:p>
        <text:p text:style-name="P21"/>
        <text:p text:style-name="P28">Poznámka: V této zprávě jsou země EU označovány svými oficiálními zkratkami, které jsou uvedeny níže: </text:p>
        <text:p text:style-name="P21"/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column table:style-name="Tableau2.D"/>
          <table:table-row table:style-name="Tableau2.1">
            <table:table-cell table:style-name="Tableau2.A1" office:value-type="string">
              <text:p text:style-name="P71">Belgie </text:p>
            </table:table-cell>
            <table:table-cell table:style-name="Tableau2.A1" office:value-type="string">
              <text:p text:style-name="P71">BE</text:p>
            </table:table-cell>
            <table:table-cell table:style-name="Tableau2.A1" office:value-type="string">
              <text:p text:style-name="P71">Litva</text:p>
            </table:table-cell>
            <table:table-cell table:style-name="Tableau2.A1" office:value-type="string">
              <text:p text:style-name="P71">LT</text:p>
            </table:table-cell>
          </table:table-row>
          <table:table-row table:style-name="Tableau2.1">
            <table:table-cell table:style-name="Tableau2.A1" office:value-type="string">
              <text:p text:style-name="P71">Bulharsko </text:p>
            </table:table-cell>
            <table:table-cell table:style-name="Tableau2.A1" office:value-type="string">
              <text:p text:style-name="P71">BG</text:p>
            </table:table-cell>
            <table:table-cell table:style-name="Tableau2.A1" office:value-type="string">
              <text:p text:style-name="P71">Lucembursko</text:p>
            </table:table-cell>
            <table:table-cell table:style-name="Tableau2.A1" office:value-type="string">
              <text:p text:style-name="P71">LU</text:p>
            </table:table-cell>
          </table:table-row>
          <table:table-row table:style-name="Tableau2.1">
            <table:table-cell table:style-name="Tableau2.A1" office:value-type="string">
              <text:p text:style-name="P71">Česko </text:p>
            </table:table-cell>
            <table:table-cell table:style-name="Tableau2.A1" office:value-type="string">
              <text:p text:style-name="P71">CZ</text:p>
            </table:table-cell>
            <table:table-cell table:style-name="Tableau2.A1" office:value-type="string">
              <text:p text:style-name="P71">Maďarsko</text:p>
            </table:table-cell>
            <table:table-cell table:style-name="Tableau2.A1" office:value-type="string">
              <text:p text:style-name="P71">HU</text:p>
            </table:table-cell>
          </table:table-row>
          <table:table-row table:style-name="Tableau2.1">
            <table:table-cell table:style-name="Tableau2.A1" office:value-type="string">
              <text:p text:style-name="P71">Dánsko </text:p>
            </table:table-cell>
            <table:table-cell table:style-name="Tableau2.A1" office:value-type="string">
              <text:p text:style-name="P71">DK</text:p>
            </table:table-cell>
            <table:table-cell table:style-name="Tableau2.A1" office:value-type="string">
              <text:p text:style-name="P71">Malta</text:p>
            </table:table-cell>
            <table:table-cell table:style-name="Tableau2.A1" office:value-type="string">
              <text:p text:style-name="P71">MT</text:p>
            </table:table-cell>
          </table:table-row>
          <table:table-row table:style-name="Tableau2.1">
            <table:table-cell table:style-name="Tableau2.A1" office:value-type="string">
              <text:p text:style-name="P71">Německo </text:p>
            </table:table-cell>
            <table:table-cell table:style-name="Tableau2.A1" office:value-type="string">
              <text:p text:style-name="P71">DE</text:p>
            </table:table-cell>
            <table:table-cell table:style-name="Tableau2.A1" office:value-type="string">
              <text:p text:style-name="P71">Nizozemsko</text:p>
            </table:table-cell>
            <table:table-cell table:style-name="Tableau2.A1" office:value-type="string">
              <text:p text:style-name="P71">NL</text:p>
            </table:table-cell>
          </table:table-row>
          <table:table-row table:style-name="Tableau2.1">
            <table:table-cell table:style-name="Tableau2.A1" office:value-type="string">
              <text:p text:style-name="P71">Estonsko </text:p>
            </table:table-cell>
            <table:table-cell table:style-name="Tableau2.A1" office:value-type="string">
              <text:p text:style-name="P71">EE</text:p>
            </table:table-cell>
            <table:table-cell table:style-name="Tableau2.A1" office:value-type="string">
              <text:p text:style-name="P71">Rakousko</text:p>
            </table:table-cell>
            <table:table-cell table:style-name="Tableau2.A1" office:value-type="string">
              <text:p text:style-name="P71">AT</text:p>
            </table:table-cell>
          </table:table-row>
          <table:table-row table:style-name="Tableau2.1">
            <table:table-cell table:style-name="Tableau2.A1" office:value-type="string">
              <text:p text:style-name="P71">Irsko </text:p>
            </table:table-cell>
            <table:table-cell table:style-name="Tableau2.A1" office:value-type="string">
              <text:p text:style-name="P71">IE</text:p>
            </table:table-cell>
            <table:table-cell table:style-name="Tableau2.A1" office:value-type="string">
              <text:p text:style-name="P71">Polsko</text:p>
            </table:table-cell>
            <table:table-cell table:style-name="Tableau2.A1" office:value-type="string">
              <text:p text:style-name="P71">PL</text:p>
            </table:table-cell>
          </table:table-row>
          <table:table-row table:style-name="Tableau2.1">
            <table:table-cell table:style-name="Tableau2.A1" office:value-type="string">
              <text:p text:style-name="P71">Řecko </text:p>
            </table:table-cell>
            <table:table-cell table:style-name="Tableau2.A1" office:value-type="string">
              <text:p text:style-name="P71">EL</text:p>
            </table:table-cell>
            <table:table-cell table:style-name="Tableau2.A1" office:value-type="string">
              <text:p text:style-name="P71">Portugalsko</text:p>
            </table:table-cell>
            <table:table-cell table:style-name="Tableau2.A1" office:value-type="string">
              <text:p text:style-name="P71">PT</text:p>
            </table:table-cell>
          </table:table-row>
          <table:table-row table:style-name="Tableau2.1">
            <table:table-cell table:style-name="Tableau2.A1" office:value-type="string">
              <text:p text:style-name="P71">Španělsko </text:p>
            </table:table-cell>
            <table:table-cell table:style-name="Tableau2.A1" office:value-type="string">
              <text:p text:style-name="P71">ES</text:p>
            </table:table-cell>
            <table:table-cell table:style-name="Tableau2.A1" office:value-type="string">
              <text:p text:style-name="P71">Rumunsko</text:p>
            </table:table-cell>
            <table:table-cell table:style-name="Tableau2.A1" office:value-type="string">
              <text:p text:style-name="P71">RO</text:p>
            </table:table-cell>
          </table:table-row>
          <table:table-row table:style-name="Tableau2.1">
            <table:table-cell table:style-name="Tableau2.A1" office:value-type="string">
              <text:p text:style-name="P71">Francie </text:p>
            </table:table-cell>
            <table:table-cell table:style-name="Tableau2.A1" office:value-type="string">
              <text:p text:style-name="P71">FR</text:p>
            </table:table-cell>
            <table:table-cell table:style-name="Tableau2.A1" office:value-type="string">
              <text:p text:style-name="P71">Slovinsko</text:p>
            </table:table-cell>
            <table:table-cell table:style-name="Tableau2.A1" office:value-type="string">
              <text:p text:style-name="P71">SI</text:p>
            </table:table-cell>
          </table:table-row>
          <table:table-row table:style-name="Tableau2.1">
            <table:table-cell table:style-name="Tableau2.A1" office:value-type="string">
              <text:p text:style-name="P71">Chorvatsko </text:p>
            </table:table-cell>
            <table:table-cell table:style-name="Tableau2.A1" office:value-type="string">
              <text:p text:style-name="P71">HR</text:p>
            </table:table-cell>
            <table:table-cell table:style-name="Tableau2.A1" office:value-type="string">
              <text:p text:style-name="P71">Slovensko</text:p>
            </table:table-cell>
            <table:table-cell table:style-name="Tableau2.A1" office:value-type="string">
              <text:p text:style-name="P71">SK</text:p>
            </table:table-cell>
          </table:table-row>
          <table:table-row table:style-name="Tableau2.1">
            <table:table-cell table:style-name="Tableau2.A1" office:value-type="string">
              <text:p text:style-name="P71">Itálie </text:p>
            </table:table-cell>
            <table:table-cell table:style-name="Tableau2.A1" office:value-type="string">
              <text:p text:style-name="P71">IT</text:p>
            </table:table-cell>
            <table:table-cell table:style-name="Tableau2.A1" office:value-type="string">
              <text:p text:style-name="P71">Finsko</text:p>
            </table:table-cell>
            <table:table-cell table:style-name="Tableau2.A1" office:value-type="string">
              <text:p text:style-name="P71">FI</text:p>
            </table:table-cell>
          </table:table-row>
          <table:table-row table:style-name="Tableau2.1">
            <table:table-cell table:style-name="Tableau2.A1" office:value-type="string">
              <text:p text:style-name="P71">Kyperská republika </text:p>
            </table:table-cell>
            <table:table-cell table:style-name="Tableau2.A1" office:value-type="string">
              <text:p text:style-name="P71">CY*</text:p>
            </table:table-cell>
            <table:table-cell table:style-name="Tableau2.A1" office:value-type="string">
              <text:p text:style-name="P71">Švédsko</text:p>
            </table:table-cell>
            <table:table-cell table:style-name="Tableau2.A1" office:value-type="string">
              <text:p text:style-name="P71">SE</text:p>
            </table:table-cell>
          </table:table-row>
          <table:table-row table:style-name="Tableau2.1">
            <table:table-cell table:style-name="Tableau2.A1" office:value-type="string">
              <text:p text:style-name="P71">Lotyšsko</text:p>
            </table:table-cell>
            <table:table-cell table:style-name="Tableau2.A1" office:value-type="string">
              <text:p text:style-name="P71">LV</text:p>
            </table:table-cell>
            <table:table-cell table:style-name="Tableau2.A1" office:value-type="string">
              <text:p text:style-name="P67"/>
            </table:table-cell>
            <table:table-cell table:style-name="Tableau2.A1" office:value-type="string">
              <text:p text:style-name="P67"/>
            </table:table-cell>
          </table:table-row>
          <table:table-row table:style-name="Tableau2.1">
            <table:table-cell table:style-name="Tableau2.A1" table:number-columns-spanned="3" office:value-type="string">
              <text:p text:style-name="P71">Evropská unie – vážený průměr pro 27 členských států</text:p>
            </table:table-cell>
            <table:covered-table-cell/>
            <table:covered-table-cell/>
            <table:table-cell table:style-name="Tableau2.A1" office:value-type="string">
              <text:p text:style-name="P71">EU-27</text:p>
            </table:table-cell>
          </table:table-row>
        </table:table>
        <text:p text:style-name="P46">Kypr jako celek je jedním z 27 členských států Evropské unie. V části země, která není kontrolována vládou Kyperské republiky, však bylo pozastaveno acquis communautaire. Z praktických důvodů jsou do kategorie „CY“ a do průměru EU-27 zahrnuty pouze pohovory provedené v části země kontrolované vládou Kyperské republiky. </text:p>
        <text:p text:style-name="P29"/>
      </text:section>
      <text:h text:style-name="P17" text:outline-level="1"><text:bookmark-start text:name="__RefHeading___Toc215558_2930363814"/>Hlavní zjištění <text:bookmark-end text:name="__RefHeading___Toc215558_2930363814"/></text:h>
      <text:section text:style-name="Sect2" text:name="Section2">
        <text:p text:style-name="P49">Odborné vzdělávání a příprava jsou považovány za vysoce kvalitní a relevantní pro pracovní místa a nejčastěji se doporučují jako vzdělávací cesta, ačkoli všeobecné vzdělávání si zachovává pozitivnější obraz </text:p>
        <text:p text:style-name="P52"><text:span text:style-name="T6">■</text:span> Dva ze tří Evropanů (67 %) uvádějí, že odborné vzdělávání a příprava jsou v jejich zemích vnímány v pozitivním světle, zatímco 73 % se domnívá, že odborné vzdělávání a příprava nabízejí vysoce kvalitní učení. </text:p>
        <text:p text:style-name="P52">■ Předpokládá se, že odborné vzdělávání a příprava vyučují technické dovednosti relevantní pro danou práci (85 % respondentů), zaměstnávají kompetentní učitele (79 %) a poskytují přístup k moderní infrastruktuře (78 %). </text:p>
        <text:p text:style-name="P52">■ Více než polovina (52 %) osob samostatně výdělečně činných má kvalifikaci v oblasti odborného vzdělávání a přípravy, což zdůrazňuje úlohu této cesty při podpoře samostatné výdělečné činnosti a zakládání podniků. </text:p>
        <text:p text:style-name="P52">■ Dvě třetiny (67 %) se domnívají, že odborné vzdělávání a příprava nabízí cestu k vysokoškolskému studiu, a podobné podíly uvádějí, že poskytuje příležitosti ke studiu v zahraničí. </text:p>
        <text:p text:style-name="P52">■ Pět z deseti Evropanů by doporučilo odborné vzdělávání a přípravu mladým lidem, kteří si zvolí vyšší sekundární stupeň, zatímco méně než čtyři z deseti (39 %) by doporučili všeobecné vzdělávání. Na terciární úrovni je také pravděpodobnější, že budou doporučeny vyšší profesní dráhy (52 %) než akademické dráhy (35 %). </text:p>
        <text:p text:style-name="P52">■ Tři čtvrtiny respondentů (75 %) se nicméně domnívají, že všeobecné vzdělávání má pozitivnější obraz než odborné vzdělávání a příprava, a více než osm z deseti (82 %) se domnívá, že osoby s vysokými výsledky jsou odkloněny od profesní dráhy. </text:p>
        <text:p text:style-name="P49">Potřeba zaměstnání a příjmu je hlavním faktorem při výběru odborného vzdělávání a přípravy </text:p>
        <text:p text:style-name="P52">■ Více než polovina Evropanů (53 %) uvádí, že hlavním faktorem, který mladé lidi ovlivňuje při výběru odborného vzdělávání a přípravy, je potřeba mít zaměstnání a rychle vydělat peníze, a je hlavním faktorem ve 24 členských státech. </text:p>
        <text:p text:style-name="P52">■ Poradenství rodičů (35 %) má větší vliv než poradenství učitelů (28 %), zatímco prestiž odborného vzdělávání a přípravy (16 %) a sociálních médií (14 %) má mnohem menší váhu. To naznačuje, že existuje značný prostor pro zvýšení statusu odborného vzdělávání ve veřejném diskurzu. </text:p>
        <text:p text:style-name="P52">■ Každý pátý Evropan (21 %) považuje touhu stát se podnikatelem nebo osobou samostatně výdělečně činnou za jeden z hlavních faktorů při výběru odborného vzdělávání a přípravy. </text:p>
        <text:p text:style-name="P49">Pracovní místa spojená s odborným vzděláváním a přípravou považovaná za poptávaná, dobře placená a ekologická </text:p>
        <text:p text:style-name="P52">■ Více než osm z deseti (82 %) Evropanů uvádí, že kvalifikace v oblasti odborného vzdělávání a přípravy vedou k pracovním místům s vysokou poptávkou. </text:p>
        <text:p text:style-name="P52">■ Dvě třetiny (66 %) uvádějí, že kvalifikace v oblasti odborného vzdělávání a přípravy vedou k dobře placeným pracovním místům. </text:p>
        <text:p text:style-name="P52">■ Dvě třetiny (63 %) Evropanů tvrdí, že kvalifikace v oblasti odborného vzdělávání a přípravy vedou k vytváření pracovních míst přispívajících k ekologické transformaci. </text:p>
        <text:p text:style-name="P49">Názory na základní a měkké dovednosti a inkluzivnost se liší </text:p>
        <text:p text:style-name="P52">■ Polovina Evropanů uvádí, že programy odborného vzdělávání a přípravy nedosahují základních dovedností, jako je gramotnost nebo digitální gramotnost, a průřezových dovedností, jako je komunikace nebo kritické myšlení. </text:p>
        <text:p text:style-name="P52">■ Dvě třetiny Evropanů tvrdí, že programy odborného vzdělávání a přípravy jsou dostatečně inkluzivní na to, aby podporovaly studenty, kteří čelí překážkám, ačkoli názory se v jednotlivých členských státech značně liší. </text:p>
        <text:p text:style-name="P49">Generační rozdělení určuje, jak je odborné vzdělávání a příprava vnímáno a doporučováno </text:p>
        <text:p text:style-name="P52">■ Mladí lidé ve věku 15-24 let častěji říkají, že učitelé a poradci dostatečně neřeší genderové předsudky dříve, než si studenti vyberou mezi všeobecným a odborným vzděláváním. Toto vnímání je společné 62 % této nejmladší věkové skupiny ve srovnání s 52 % osob ve věku 55 let a více. </text:p>
        <text:p text:style-name="P52"><text:soft-page-break/>■ Mladší respondenti vykazují nižší míru účasti na odborném vzdělávání a přípravě (46 %) než respondenti ve věku 25–54 let (52–53 %) a mají větší sklon doporučovat všeobecné odborné vzdělávání (53 % oproti 33 % u osob starších 55 let), což svědčí o jasném generačním zvratu v postojích. </text:p>
        <text:p text:style-name="P52">■ Nicméně respondenti, kteří ukončili vzdělávání ve věku 20 let nebo starší, doporučují profesní dráhu s menší pravděpodobností (43 %) než ti, kteří ukončili vzdělávání mezi 16 a 19 lety (58 %). </text:p>
        <text:p text:style-name="P49">Genderové stereotypy převládají ve volbě studijních cest a oborů </text:p>
        <text:p text:style-name="P52">■ Více než polovina Evropanů uvádí, že obory odborného vzdělávání a přípravy související s obory STEM jsou vhodnější pro muže, ale mezi jednotlivými členskými státy existují velké rozdíly, které se pohybují od 86 % v Maďarsku a na Slovensku po pouhých 15 % ve Švédsku. </text:p>
        <text:p text:style-name="P52">■ Přibližně sedm z deseti respondentů (71 %) se domnívá, že ženy, které se zajímají o technické předměty, jsou směrovány do všeobecného vzdělávání, zatímco téměř sedm z deseti (69 %) uvádí, že ženy jsou méně povzbuzovány k odbornému vzdělávání a přípravě v oblasti STEM než muži. </text:p>
        <text:p text:style-name="P52">■ Sedm z deseti Evropanů uvádí, že muži, kteří nedosahují vysokých akademických výsledků, čelí většímu tlaku než ženy, aby si zvolili odborné vzdělávání a přípravu před všeobecným vzděláváním. </text:p>
        <text:p text:style-name="P52">■ Více než polovina (57 %) uvádí, že muži v oblasti poskytování péče nebo<text:span text:style-name="T49">*</text:span> odborného vzdělávání a přípravy souvisejícího se službami čelí sociálnímu stigmatu, což odhaluje omezení při výběru cest pro obě pohlaví. </text:p>
        <text:p text:style-name="P29"/>
      </text:section>
      <text:h text:style-name="P17" text:outline-level="1"><text:bookmark-start text:name="__RefHeading___Toc215560_2930363814"/>I. Výsledky odborného vzdělávání a přípravy na trhu práce <text:bookmark-end text:name="__RefHeading___Toc215560_2930363814"/></text:h>
      <text:p text:style-name="P21"/>
      <text:section text:style-name="Sect2" text:name="Section3">
        <text:h text:style-name="P19" text:outline-level="2"><text:bookmark-start text:name="__RefHeading___Toc215562_2930363814"/>1. Odborné vzdělávání a příprava vedou k pracovním místům s vysokou poptávkou <text:bookmark-end text:name="__RefHeading___Toc215562_2930363814"/></text:h>
        <text:p text:style-name="P50">Více než osm z deseti občanů EU uvádí, že kvalifikace v oblasti odborného vzdělávání a přípravy vedou k pracovním místům, po nichž je na trhu práce vysoká poptávka </text:p>
        <text:p text:style-name="P21">V celé Evropské unii se 82 % respondentů domnívá, že kvalifikace v oblasti odborného vzdělávání a přípravy vedou k pracovním místům, po nichž je na trhu práce v jejich zemi vysoká poptávka, včetně 30 %, kteří s tímto tvrzením rozhodně souhlasí, a 52 %, kteří mají tendenci s ním souhlasit.<text:note text:id="ftn6" text:note-class="footnote"><text:note-citation>6</text:note-citation><text:note-body><text:p text:style-name="P13">Otázka B8.4. Prosím, řekněte mi, do jaké míry souhlasíte nebo nesouhlasíte s každým z následujících tvrzení: Kvalifikace odborného vzdělávání a přípravy vedou k pracovním místům, po nichž je na trhu práce (NAŠE ZEMĚ) vysoká poptávka. </text:p></text:note-body></text:note> Pouze 12 % nesouhlasí, zatímco 6 % neví. </text:p>
        <text:p text:style-name="P21"><draw:g text:anchor-type="paragraph" draw:z-index="3" draw:name="Objet de groupe 1" draw:style-name="gr1"><draw:frame draw:style-name="gr2" draw:text-style-name="P99" svg:width="6.132cm" svg:height="5.845cm" svg:x="10.222cm" svg:y="-1.695cm"><draw:image xlink:href="Pictures/10000000000001CA000001C10C0385DE5F5589C5.png" xlink:type="simple" xlink:show="embed" xlink:actuate="onLoad" draw:mime-type="image/png"><text:p/></draw:image></draw:frame><draw:frame draw:style-name="gr16" draw:text-style-name="P101" svg:width="8.344cm" svg:height="1.876cm" svg:x="9.001cm" svg:y="-4.217cm"><draw:text-box><text:p text:style-name="P100"><text:span text:style-name="T58">Otázka 38.4: Prosím, řekněte mi, do jaké míry souhlasíte nebo nesouhlasíte s každým z následujících tvrzení: - Kvalifikace v oblasti počátečního odborného vzdělávání a přípravy vedou k pracovním místům, po nichž je na trhu práce v [NAŠE ZEMĚ] (EU-27) vysoká poptávka (%) </text:span></text:p></draw:text-box></draw:frame><draw:frame draw:style-name="gr424" draw:text-style-name="P101" svg:width="2.356cm" svg:height="0.578cm" svg:x="10.94cm" svg:y="-2.744cm"><draw:text-box><text:p text:style-name="P100"><text:span text:style-name="T58">Nevím 6</text:span></text:p></draw:text-box></draw:frame><draw:frame draw:style-name="gr3" draw:text-style-name="P101" svg:width="2.835cm" svg:height="0.902cm" svg:x="9.277cm" svg:y="-2.194cm"><draw:text-box><text:p text:style-name="P100"><text:span text:style-name="T58">Rozhodně nesouhlasím 2</text:span></text:p></draw:text-box></draw:frame><draw:frame draw:style-name="gr3" draw:text-style-name="P104" svg:width="2.668cm" svg:height="0.902cm" svg:x="8.705cm" svg:y="-1.594cm"><draw:text-box><text:p text:style-name="P103"><text:span text:style-name="T58">Nesouhlasím 10</text:span></text:p></draw:text-box></draw:frame><draw:frame draw:style-name="gr424" draw:text-style-name="P104" svg:width="2.83cm" svg:height="0.578cm" svg:x="9.747cm" svg:y="4.191cm"><draw:text-box><text:p text:style-name="P103"><text:span text:style-name="T58">Souhlasím 52</text:span></text:p></draw:text-box></draw:frame><draw:frame draw:style-name="gr3" draw:text-style-name="P101" svg:width="1.726cm" svg:height="1.227cm" svg:x="15.413cm" svg:y="-1.524cm"><draw:text-box><text:p text:style-name="P100"><text:span text:style-name="T58">Naprosto souhlasím 30</text:span></text:p></draw:text-box></draw:frame></draw:g>Toto obecné zjištění lze v průběhu času srovnávat s nárůstem shody ve srovnání s výsledky zaznamenanými v roce 2011 ; V průzkumu střediska Cedefop z roku 2016 (EU28) se 86 % respondentů domnívalo, že lidé v odborném vzdělávání se naučili dovednostem, které potřebují zaměstnavatelé,<text:note text:id="ftn7" text:note-class="footnote"><text:note-citation>7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4&amp;question=Q18T2__Q&amp;answer=Q18T2_A1&amp;subset=EducationLevel&amp;subsetVal=All&amp;country=AT&amp;</text:span><text:span text:style-name="T55"> cuntryB=EU28</text:span></text:a><text:span text:style-name="T53">. Znění otázek se liší od současného průzkumu: „Následující prohlášení se týkají pracovních míst, která mohou lidé získat po odborném vzdělávání na vyšším sekundárním vzdělávání. Do jaké míry s každým z nich souhlasíte nebo nesouhlasíte? – Lidé v odborném vzdělávání se učí dovednostem, které potřebují zaměstnavatelé ve vaší zemi?“ </text:span></text:p></text:note-body></text:note> zatímco průzkum Eurobarometru o odborném vzdělávání a přípravě z roku 2011 (EU27) zjistil, že 73 % respondentů se domnívá, že odborné vzdělávání a příprava vedou k profesím, které jsou na trhu práce velmi žádané.<text:note text:id="ftn8" text:note-class="footnote"><text:note-citation>8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Otázka č. A10.11. Znění otázek se liší od stávajícího průzkumu a týká se odborného vzdělávání a přípravy obecně, a nikoli konkrétně počátečního odborného vzdělávání a přípravy: „Sdělte mi prosím, do jaké míry souhlasíte nebo nesouhlasíte s každým z následujících výroků Odborné vzdělávání a příprava vede k profesím, které jsou na trhu práce velmi žádané.“ </text:span></text:p></text:note-body></text:note> </text:p>
        <text:p text:style-name="P29"/>
        <text:p text:style-name="P21"><draw:g text:anchor-type="paragraph" draw:z-index="70" draw:name="Objet de groupe 2" draw:style-name="gr1"><draw:frame draw:style-name="gr2" draw:text-style-name="P99" svg:width="16.805cm" svg:height="7.367cm" svg:x="0.03cm" svg:y="4.999cm"><draw:image xlink:href="Pictures/1000000000000554000002569B26B4695693A5B5.png" xlink:type="simple" xlink:show="embed" xlink:actuate="onLoad" draw:mime-type="image/png"><text:p/></draw:image></draw:frame><draw:frame draw:style-name="gr3" draw:text-style-name="P101" svg:width="17.125cm" svg:height="0.902cm" svg:x="-0.261cm" svg:y="4.048cm"><draw:text-box><text:p text:style-name="P100"><text:span text:style-name="T58">Otázka B8.4. Uveďte, do jaké míry souhlasíte nebo nesouhlasíte s každým z následujících tvrzení:- kvalifikace v oblasti počátečního odborného vzdělávání a přípravy vedou k pracovním místům, po nichž je na trhu práce v (NAŠE ZEMĚ) vysoká poptávka (%)</text:span></text:p></draw:text-box></draw:frame><draw:g draw:style-name="gr4"><draw:frame draw:style-name="gr2" draw:text-style-name="P99" svg:width="14.1cm" svg:height="0.96cm" svg:x="0.03cm" svg:y="12.337cm"><draw:image xlink:href="Pictures/100000000000022300000022902E68B765C34830.png" xlink:type="simple" xlink:show="embed" xlink:actuate="onLoad" draw:mime-type="image/png"><text:p/></draw:image></draw:frame><draw:frame draw:style-name="gr5" draw:text-style-name="P101" svg:width="2.925cm" svg:height="0.902cm" svg:x="0.492cm" svg:y="12.511cm"><draw:text-box><text:p text:style-name="P100"><text:span text:style-name="T58">Rozhodně souhlasím</text:span></text:p></draw:text-box></draw:frame><draw:frame draw:style-name="gr6" draw:text-style-name="P101" svg:width="2.946cm" svg:height="1.006cm" svg:x="3.5cm" svg:y="12.488cm"><draw:text-box><text:p text:style-name="P100"><text:span text:style-name="T58">Spíše souhlasím</text:span></text:p></draw:text-box></draw:frame><draw:frame draw:style-name="gr5" draw:text-style-name="P101" svg:width="3.282cm" svg:height="0.646cm" svg:x="6.683cm" svg:y="12.532cm"><draw:text-box><text:p text:style-name="P100"><text:span text:style-name="T58">Spíše nesouhlasím</text:span></text:p></draw:text-box></draw:frame><draw:frame draw:style-name="gr5" draw:text-style-name="P101" svg:width="3.484cm" svg:height="0.646cm" svg:x="10.312cm" svg:y="12.49cm"><draw:text-box><text:p text:style-name="P100"><text:span text:style-name="T58">Rozhodně nesouhlasím</text:span></text:p></draw:text-box></draw:frame><draw:frame draw:style-name="gr7" draw:text-style-name="P101" svg:width="2.518cm" svg:height="0.687cm" svg:x="14.034cm" svg:y="12.49cm"><draw:text-box><text:p text:style-name="P100"><text:span text:style-name="T58">Nevím</text:span></text:p></draw:text-box></draw:frame></draw:g></draw:g>V současném průzkumu se názory v jednotlivých členských státech liší, přičemž nejvyšší míra shody byla zaznamenána v Dánsku (93 %), Švédsku (91 %) a Irsku (90 %). Nejnižší úrovně jsou zaznamenány v Estonsku (66 %), Rumunsku (67 %) a Bulharsku (70 %). V 19 členských státech se nejméně osm z deseti respondentů shoduje na tom, že kvalifikace v oblasti odborného vzdělávání a přípravy vedou k pracovním místům, po nichž je na trhu práce vysoká poptávka. </text:p>
        <text:p text:style-name="P29">Názory na to, do jaké míry kvalifikace odborného vzdělávání a přípravy vedou k pracovním místům s vysokou poptávkou, se liší podle sociodemografických a postojových faktorů, a to takto: </text:p>
        <text:p text:style-name="P52">■ Názor, že kvalifikace v oblasti odborného vzdělávání a přípravy vedou k pracovním místům s vysokou poptávkou, zastává 88 % respondentů, kteří uvádějí, že odborné vzdělávání a příprava je v jejich zemi vnímáno pozitivně, ve srovnání se 74 % respondentů, kteří uvádějí, že je vnímáno negativně. </text:p>
        <text:p text:style-name="P52">■ Dohoda je rozšířenější mezi respondenty, kteří se domnívají, že mladí lidé dostávají dostatek informací o příležitostech v oblasti odborného vzdělávání a přípravy (88 %), než mezi těmi, kteří se domnívají, že tomu tak není (75 %). </text:p>
        <text:p text:style-name="P52">■ Existují určité rozdíly podle socioprofesních kategorií: 85 % vedoucích pracovníků se domnívá, že kvalifikace v oblasti odborného vzdělávání a přípravy vedou k poptávce po zaměstnání ve srovnání se 79 % osob v domácnosti,<text:note text:id="ftn9" text:note-class="footnote"><text:note-citation>9</text:note-citation><text:note-body><text:p text:style-name="P13">Domácnosti jsou definovány jako osoby odpovědné za běžné nakupování a péči o domov, nebo bez jakéhokoli současného zaměstnání, nepracující. </text:p></text:note-body></text:note> nezaměstnaných respondentů a studentů. </text:p>
        <text:p text:style-name="P52">■ Respondenti, kteří ukončili své vzdělání ve věku 20 let nebo později, se s největší pravděpodobností domnívají, že kvalifikace v oblasti odborného vzdělávání a přípravy vedou k pracovním místům s vysokou poptávkou (84 %), následovaným těmi, kteří ukončili vzdělání ve věku 16–19 let (82 %), a těmi, kteří ukončili vzdělání ve věku 15 let nebo mladším (77 %). </text:p>
        <text:p text:style-name="P52">■ Existují také pouze malé rozdíly podle věku respondentů. Podílí se na tom ti, kteří souhlasí s tím, že kvalifikace v oblasti odborného vzdělávání a přípravy vedou k pracovním místům s vysokou poptávkou, je nejvyšší u osob ve věku 40–54 let (83 %), přičemž u osob ve věku 55 let a více se snižuje pouze mírně na 82 %, u osob ve věku 25–39 let na 81 % a u respondentů ve věku 15–24 let na 79 %. </text:p>
        <text:p text:style-name="P52">■ Existují pouze okrajové rozdíly ve vnímání podle pohlaví. </text:p>
        <text:p text:style-name="P52">■ Rozdíly mezi těmi, kteří sami navštěvovali odborné vzdělávání a přípravu, a těmi, kteří je nenavštěvovali, jsou rovněž okrajové. </text:p>
        <text:p text:style-name="P21"/>
        <table:table table:name="Tableau3" table:style-name="Tableau3">
          <table:table-column table:style-name="Tableau3.A"/>
          <table:table-column table:style-name="Tableau3.B"/>
          <table:table-column table:style-name="Tableau3.C"/>
          <table:table-column table:style-name="Tableau3.D"/>
          <table:table-row table:style-name="Tableau3.1">
            <table:table-cell table:style-name="Tableau3.A1" table:number-columns-spanned="4" office:value-type="string">
              <text:p text:style-name="P71">QB8.4 Prosím, řekněte mi, do jaké míry souhlasíte nebo nesouhlasíte s každým z následujících tvrzení: Kvalifikace v oblasti počátečního odborného vzdělávání a přípravy vedou k pracovním místům, po nichž je na trhu práce v (NAŠE ZEMĚ) vysoká poptávka (v % EU) 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1"/>
            </table:table-cell>
            <table:table-cell table:style-name="Tableau3.A1" office:value-type="string">
              <text:p text:style-name="P84">„Souhlasím“ celkem</text:p>
            </table:table-cell>
            <table:table-cell table:style-name="Tableau3.A1" office:value-type="string">
              <text:p text:style-name="P84">„Nesouhlasím“ celkem </text:p>
            </table:table-cell>
            <table:table-cell table:style-name="Tableau3.A1" office:value-type="string">
              <text:p text:style-name="P84">Nevím</text:p>
            </table:table-cell>
          </table:table-row>
          <table:table-row>
            <table:table-cell table:style-name="Tableau3.A1" office:value-type="string">
              <text:p text:style-name="P89">EU-27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člověk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žena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15-24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6">
              <text:p text:style-name="P84">16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25-39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40-54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&gt;=55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4" table:number-columns-spanned="4" office:value-type="string">
              <text:p text:style-name="P59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&lt;=–15</text:p>
            </table:table-cell>
            <table:table-cell table:style-name="Tableau3.B3" office:value-type="float" office:value="77">
              <text:p text:style-name="P84">77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12">
              <text:p text:style-name="P62">12</text:p>
            </table:table-cell>
          </table:table-row>
          <table:table-row>
            <table:table-cell table:style-name="Tableau3.A1" office:value-type="string">
              <text:p text:style-name="P89">16-19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&gt;=20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Stále studuji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4" table:number-columns-spanned="4" office:value-type="string">
              <text:p text:style-name="P59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Osoby samostatně výdělečně činné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Manažeři </text:p>
            </table:table-cell>
            <table:table-cell table:style-name="Tableau3.B3" office:value-type="float" office:value="85">
              <text:p text:style-name="P84">85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Ostatní bílé obojky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Manuální pracovníci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Obytné osoby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1" office:value-type="string">
              <text:p text:style-name="P89">Nezaměstnaní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5">
              <text:p text:style-name="P84">15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v důchodu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8">
              <text:p text:style-name="P84">8</text:p>
            </table:table-cell>
          </table:table-row>
          <table:table-row>
            <table:table-cell table:style-name="Tableau3.A1" office:value-type="string">
              <text:p text:style-name="P89">Studenti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5">
              <text:p text:style-name="P84">15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Venkovská oblast nebo vesnice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Malé nebo střední město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Velké město 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4" table:number-columns-spanned="4" office:value-type="string">
              <text:p text:style-name="P59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Pozitivní </text:p>
            </table:table-cell>
            <table:table-cell table:style-name="Tableau3.B3" office:value-type="float" office:value="88">
              <text:p text:style-name="P84">88</text:p>
            </table:table-cell>
            <table:table-cell table:style-name="Tableau3.B3" office:value-type="float" office:value="9">
              <text:p text:style-name="P84">9</text:p>
            </table:table-cell>
            <table:table-cell table:style-name="Tableau3.B3" office:value-type="float" office:value="3">
              <text:p text:style-name="P84">3</text:p>
            </table:table-cell>
          </table:table-row>
          <table:table-row>
            <table:table-cell table:style-name="Tableau3.A1" office:value-type="string">
              <text:p text:style-name="P89">negativní </text:p>
            </table:table-cell>
            <table:table-cell table:style-name="Tableau3.B3" office:value-type="float" office:value="74">
              <text:p text:style-name="P84">74</text:p>
            </table:table-cell>
            <table:table-cell table:style-name="Tableau3.B3" office:value-type="float" office:value="21">
              <text:p text:style-name="P84">2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4" table:number-columns-spanned="4" office:value-type="string">
              <text:p text:style-name="P59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Ano 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Ne </text:p>
            </table:table-cell>
            <table:table-cell table:style-name="Tableau3.B3" office:value-type="float" office:value="80">
              <text:p text:style-name="P84">80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7">
              <text:p text:style-name="P84">7</text:p>
            </table:table-cell>
          </table:table-row>
        </table:table>
        <text:p text:style-name="P21"/>
        <text:h text:style-name="P19" text:outline-level="2"><text:bookmark-start text:name="__RefHeading___Toc215564_2930363814"/>2. Odborné vzdělávání a příprava vedou k dobře placeným pracovním místům <text:bookmark-end text:name="__RefHeading___Toc215564_2930363814"/></text:h>
        <text:p text:style-name="P50">Dvě třetiny občanů EU se domnívají, že kvalifikace v oblasti odborného vzdělávání a přípravy vedou k pracovním místům, která jsou dobře placená</text:p>
        <text:p text:style-name="P21">V celé Evropské unii se 66 % respondentů domnívá, že kvalifikace v oblasti odborného vzdělávání a přípravy vedou k pracovním místům, která jsou dobře placená, včetně 15 %, kteří rozhodně souhlasí, a 51 %, kteří mají tendenci souhlasit.<text:note text:id="ftn10" text:note-class="footnote"><text:note-citation>10</text:note-citation><text:note-body><text:p text:style-name="P13">Otázka B8.2. Prosím, řekněte mi, do jaké míry souhlasíte nebo nesouhlasíte s každým z následujících tvrzení: Kvalifikace v oblasti odborného vzdělávání a přípravy vedou k pracovním místům, která jsou dobře placená. </text:p></text:note-body></text:note> Přibližně čtvrtina respondentů s tímto tvrzením nesouhlasí (27 %), zatímco 7 % neví. </text:p>
        <text:p text:style-name="P21">Tento výsledek lze porovnat s výsledky předchozích průzkumů, přičemž se celkově zvýšil podíl respondentů, kteří s tímto tvrzením souhlasí: průzkum střediska Cedefop z roku 2016 (EU28) zjistil, že 60 % respondentů se domnívá, že odborné vzdělávání a příprava vedou k dobře placeným pracovním místům,<text:note text:id="ftn11" text:note-class="footnote"><text:note-citation>11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4&amp;question=Q18T2__Q&amp;answer=Q18T2_A1&amp;subset=EducationLevel&amp;subsetVal=All&amp;country=AT&amp;countryB=EU28</text:span></text:a><text:span text:style-name="T53">. Znění otázek se liší od současného průzkumu: „Následující prohlášení se týkají pracovních míst, která mohou lidé získat po odborném vzdělávání na vyšším sekundárním vzdělávání. Do jaké míry s každým z nich souhlasíte nebo nesouhlasíte? — Odborné vzdělávání vede k dobře placeným pracovním místům“. </text:span></text:p></text:note-body></text:note> zatímco v průzkumu Eurobarometru o odborném vzdělávání a přípravě z roku 2011 (EU27) 55 % uvedlo, že odborné vzdělávání vede k dobře placeným pracovním místům.<text:note text:id="ftn12" text:note-class="footnote"><text:note-citation>1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ek se liší od stávajícího průzkumu a používá pojem „OVP“, aniž by rozlišovalo mezi počátečním a pokračujícím OVP. QA10.9: „Odborné vzdělávání a příprava vedou k dobře placeným pracovním místům“. </text:span></text:p></text:note-body></text:note> </text:p>
        <text:p text:style-name="P21"><draw:g text:anchor-type="paragraph" draw:z-index="65" draw:name="Objet de groupe 4" draw:style-name="gr1"><draw:frame draw:style-name="gr2" draw:text-style-name="P99" svg:width="5.455cm" svg:height="5.869cm" svg:x="10.171cm" svg:y="-4.741cm"><draw:image xlink:href="Pictures/10000000000001E00000020408DBD5D64D0C21F2.png" xlink:type="simple" xlink:show="embed" xlink:actuate="onLoad" draw:mime-type="image/png"><text:p/></draw:image></draw:frame><draw:g draw:style-name="gr4"><draw:frame draw:style-name="gr3" draw:text-style-name="P101" svg:width="2.107cm" svg:height="1.227cm" svg:x="14.152cm" svg:y="-4.828cm"><draw:text-box><text:p text:style-name="P100"><text:span text:style-name="T58">Rozhodně souhlasím 15</text:span></text:p></draw:text-box></draw:frame><draw:frame draw:style-name="gr3" draw:text-style-name="P101" svg:width="1.923cm" svg:height="0.902cm" svg:x="11.462cm" svg:y="-5.311cm"><draw:text-box><text:p text:style-name="P100"><text:span text:style-name="T58">Nevím 7</text:span></text:p></draw:text-box></draw:frame><draw:frame draw:style-name="gr3" draw:text-style-name="P104" svg:width="2.424cm" svg:height="0.902cm" svg:x="9.144cm" svg:y="-4.713cm"><draw:text-box><text:p text:style-name="P103"><text:span text:style-name="T58">Rozhodně nesouhlasím 4</text:span></text:p></draw:text-box></draw:frame><draw:frame draw:style-name="gr15" draw:text-style-name="P104" svg:width="1.841cm" svg:height="1.227cm" svg:x="8.721cm" svg:y="-3.009cm"><draw:text-box><text:p text:style-name="P103"><text:span text:style-name="T58">Nesouhlasím 23</text:span></text:p></draw:text-box></draw:frame><draw:frame draw:style-name="gr3" draw:text-style-name="P101" svg:width="1.638cm" svg:height="0.902cm" svg:x="14.579cm" svg:y="0.557cm"><draw:text-box><text:p text:style-name="P100"><text:span text:style-name="T58">Souhlasím 51</text:span></text:p></draw:text-box></draw:frame><draw:frame draw:style-name="gr16" draw:text-style-name="P101" svg:width="7.063cm" svg:height="1.876cm" svg:x="9.421cm" svg:y="-6.761cm"><draw:text-box><text:p text:style-name="P100"><text:span text:style-name="T58">QB8.2: Prosím, řekněte mi, do jaké míry souhlasíte nebo nesouhlasíte s každým z následujících tvrzení: Kvalifikace v oblasti počátečního odborného vzdělávání a přípravy vedou k dobře placeným pracovním místům (EU-27) (%) </text:span></text:p></draw:text-box></draw:frame></draw:g></draw:g></text:p>
        <text:p text:style-name="P29"/>
        <text:p text:style-name="P21"><draw:g text:anchor-type="paragraph" draw:z-index="4" draw:name="Objet de groupe 3" draw:style-name="gr1"><draw:frame draw:style-name="gr2" draw:text-style-name="P99" svg:width="16.696cm" svg:height="7.67cm" svg:x="0.127cm" svg:y="7.516cm"><draw:image xlink:href="Pictures/10000000000005250000025DE84D5E2CDC00E461.png" xlink:type="simple" xlink:show="embed" xlink:actuate="onLoad" draw:mime-type="image/png"><text:p/></draw:image></draw:frame><draw:g draw:style-name="gr4"><draw:frame draw:style-name="gr2" draw:text-style-name="P99" svg:width="14.098cm" svg:height="0.96cm" svg:x="0.469cm" svg:y="15.108cm"><draw:image xlink:href="Pictures/100000000000022300000022902E68B765C34830.png" xlink:type="simple" xlink:show="embed" xlink:actuate="onLoad" draw:mime-type="image/png"><text:p/></draw:image></draw:frame><draw:frame draw:style-name="gr5" draw:text-style-name="P101" svg:width="2.924cm" svg:height="0.902cm" svg:x="0.93cm" svg:y="15.283cm"><draw:text-box><text:p text:style-name="P105"><text:span text:style-name="T58">Rozhodně souhlasím</text:span></text:p></draw:text-box></draw:frame><draw:frame draw:style-name="gr423" draw:text-style-name="P101" svg:width="2.857cm" svg:height="0.588cm" svg:x="3.939cm" svg:y="15.262cm"><draw:text-box><text:p text:style-name="P105"><text:span text:style-name="T58">Spíše souhlasím</text:span></text:p></draw:text-box></draw:frame><draw:frame draw:style-name="gr5" draw:text-style-name="P101" svg:width="3.282cm" svg:height="0.646cm" svg:x="7.121cm" svg:y="15.304cm"><draw:text-box><text:p text:style-name="P105"><text:span text:style-name="T58">Spíše nesouhlasím</text:span></text:p></draw:text-box></draw:frame><draw:frame draw:style-name="gr5" draw:text-style-name="P101" svg:width="3.484cm" svg:height="0.646cm" svg:x="10.749cm" svg:y="15.262cm"><draw:text-box><text:p text:style-name="P105"><text:span text:style-name="T58">Rozhodně nesouhlasím</text:span></text:p></draw:text-box></draw:frame><draw:frame draw:style-name="gr7" draw:text-style-name="P101" svg:width="2.52cm" svg:height="0.687cm" svg:x="14.471cm" svg:y="15.262cm"><draw:text-box><text:p text:style-name="P105"><text:span text:style-name="T58">Nevím</text:span></text:p></draw:text-box></draw:frame></draw:g><draw:frame draw:style-name="gr3" draw:text-style-name="P101" svg:width="16.468cm" svg:height="0.902cm" svg:x="0.457cm" svg:y="6.541cm"><draw:text-box><text:p text:style-name="P100"><text:span text:style-name="T58">Otázka B8.2. Prosím, řekněte mi, do jaké míry souhlasíte nebo nesouhlasíte s každým z následujících tvrzení:- Kvalifikace počátečního odborného vzdělávání a přípravy vedou k pracovním místům, která jsou dobře placená (%) </text:span></text:p></draw:text-box></draw:frame></draw:g>V současném průzkumu se tento výsledek dále odráží ve vzorcích účasti v odborném vzdělávání a přípravě: respondenti z řad osob samostatně výdělečně činných vykazují jedny z nejvyšších měr účasti na odborném vzdělávání a přípravě (52 %), což poukazuje na silnou vazbu mezi cestami odborného vzdělávání a přípravy a podnikatelskou kariérou (viz oddíl III.2 pro vzorce účasti na odborném vzdělávání a přípravě podle socioprofesních kategorií). </text:p>
        <text:p text:style-name="P21">Nejméně polovina respondentů ve 24 členských státech se domnívá, že kvalifikace v oblasti odborného vzdělávání a přípravy vedou k pracovním místům, která jsou dobře placená. </text:p>
        <text:p text:style-name="P31">Názory se v jednotlivých členských státech liší, přičemž nejvyšší úroveň dohody byla zaznamenána v Irsku (85 %), Dánsku (83 %) a na Maltě (80 %). Nejnižší úrovně lze nalézt ve Francii (48 %), Lucembursku a Finsku (obě země 49 %). </text:p>
        <text:p text:style-name="P29">Názory na to, do jaké míry kvalifikace odborného vzdělávání a přípravy vedou k dobře placeným pracovním místům, se liší podle sociodemografických a postojových faktorů, a to následovně. </text:p>
        <text:p text:style-name="P52">■ Názor, že kvalifikace v oblasti odborného vzdělávání a přípravy vedou k dobře placeným pracovním místům, zastává 75 % respondentů, kteří uvádějí, že odborné vzdělávání a příprava jsou v jejich zemi vnímány pozitivně, ve srovnání s 50 % respondentů, kteří uvádějí negativní vnímání. </text:p>
        <text:p text:style-name="P52">■ Mezi socio-profesními kategoriemi existují některé výrazné rozdíly: 68 % bílých límečků a 67 % manuálních pracovníků se domnívá, že kvalifikace v oblasti odborného vzdělávání a přípravy vedou k dobře placeným pracovním místům ve srovnání s 60 % nezaměstnaných respondentů. </text:p>
        <text:p text:style-name="P52">■ Respondenti, kteří ukončili vzdělávání ve věku 16-19 let, s tímto tvrzením souhlasí s větší pravděpodobností (68 %) než ti, kteří ukončili vzdělávání ve věku 15 let nebo mladším nebo kteří tak učinili ve věku 20 let nebo později (64 a 65 %). </text:p>
        <text:p text:style-name="P52">■ Víra, že kvalifikace v oblasti odborného vzdělávání a přípravy vedou k dobře placeným pracovním místům, se mírně liší s věkem, od 67 % osob ve věku 40 let a více (40–54 let, 55 let a více) a 65 % osob ve věku 25–39 let po 63 % respondentů ve věku 15–24 let.</text:p>
        <text:p text:style-name="P21"/>
        <text:p text:style-name="P28"/>
        <table:table table:name="Tableau4" table:style-name="Tableau4">
          <table:table-column table:style-name="Tableau4.A"/>
          <table:table-column table:style-name="Tableau4.B"/>
          <table:table-column table:style-name="Tableau4.C"/>
          <table:table-column table:style-name="Tableau4.D"/>
          <table:table-row>
            <table:table-cell table:style-name="Tableau4.A1" table:number-columns-spanned="4" office:value-type="string">
              <text:p text:style-name="P90">QB8.2 Prosím, řekněte mi, do jaké míry souhlasíte nebo nesouhlasíte s každým z následujících tvrzení: Kvalifikace v počátečním odborném vzdělávání a přípravě vedou k pracovním místům, která jsou dobře placená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82"/>
            </table:table-cell>
            <table:table-cell table:style-name="Tableau4.A1" office:value-type="string">
              <text:p text:style-name="P85">„Souhlasím“ celkem</text:p>
            </table:table-cell>
            <table:table-cell table:style-name="Tableau4.A1" office:value-type="string">
              <text:p text:style-name="P85">„Nesouhlasím“ celkem </text:p>
            </table:table-cell>
            <table:table-cell table:style-name="Tableau4.A1" office:value-type="string">
              <text:p text:style-name="P85">Nevím</text:p>
            </table:table-cell>
          </table:table-row>
          <table:table-row>
            <table:table-cell table:style-name="Tableau4.A1" office:value-type="string">
              <text:p text:style-name="P90">EU-27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člověk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žena 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8">
              <text:p text:style-name="P85">8</text:p>
            </table:table-cell>
          </table:table-row>
          <table:table-row>
            <table:table-cell table:style-name="Tableau4.A4" table:number-columns-spanned="4" office:value-type="string">
              <text:p text:style-name="P60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15-24 </text:p>
            </table:table-cell>
            <table:table-cell table:style-name="Tableau4.B3" office:value-type="float" office:value="63">
              <text:p text:style-name="P85">63</text:p>
            </table:table-cell>
            <table:table-cell table:style-name="Tableau4.B3" office:value-type="float" office:value="31">
              <text:p text:style-name="P85">31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25-39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9">
              <text:p text:style-name="P85">29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40-54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&gt;=55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9">
              <text:p text:style-name="P85">9</text:p>
            </table:table-cell>
          </table:table-row>
          <table:table-row>
            <table:table-cell table:style-name="Tableau4.A4" table:number-columns-spanned="4" office:value-type="string">
              <text:p text:style-name="P60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&lt;=–15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12">
              <text:p text:style-name="P85">12</text:p>
            </table:table-cell>
          </table:table-row>
          <table:table-row>
            <table:table-cell table:style-name="Tableau4.A1" office:value-type="string">
              <text:p text:style-name="P90">16-19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6">
              <text:p text:style-name="P85">26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&gt;=20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9">
              <text:p text:style-name="P85">29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Stále studuji </text:p>
            </table:table-cell>
            <table:table-cell table:style-name="Tableau4.B3" office:value-type="float" office:value="59">
              <text:p text:style-name="P85">59</text:p>
            </table:table-cell>
            <table:table-cell table:style-name="Tableau4.B3" office:value-type="float" office:value="33">
              <text:p text:style-name="P85">33</text:p>
            </table:table-cell>
            <table:table-cell table:style-name="Tableau4.B3" office:value-type="float" office:value="8">
              <text:p text:style-name="P85">8</text:p>
            </table:table-cell>
          </table:table-row>
          <table:table-row>
            <table:table-cell table:style-name="Tableau4.A4" table:number-columns-spanned="4" office:value-type="string">
              <text:p text:style-name="P60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Osoby samostatně výdělečně činné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30">
              <text:p text:style-name="P85">30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Manažeři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Ostatní bílé obojky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Manuální pracovníci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Obytné osoby </text:p>
            </table:table-cell>
            <table:table-cell table:style-name="Tableau4.B3" office:value-type="float" office:value="62">
              <text:p text:style-name="P85">62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10">
              <text:p text:style-name="P85">10</text:p>
            </table:table-cell>
          </table:table-row>
          <table:table-row>
            <table:table-cell table:style-name="Tableau4.A1" office:value-type="string">
              <text:p text:style-name="P90">Nezaměstnaní </text:p>
            </table:table-cell>
            <table:table-cell table:style-name="Tableau4.B3" office:value-type="float" office:value="60">
              <text:p text:style-name="P85">60</text:p>
            </table:table-cell>
            <table:table-cell table:style-name="Tableau4.B3" office:value-type="float" office:value="33">
              <text:p text:style-name="P85">33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v důchodu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10">
              <text:p text:style-name="P85">10</text:p>
            </table:table-cell>
          </table:table-row>
          <table:table-row>
            <table:table-cell table:style-name="Tableau4.A1" office:value-type="string">
              <text:p text:style-name="P90">Studenti </text:p>
            </table:table-cell>
            <table:table-cell table:style-name="Tableau4.B3" office:value-type="float" office:value="62">
              <text:p text:style-name="P85">62</text:p>
            </table:table-cell>
            <table:table-cell table:style-name="Tableau4.B3" office:value-type="float" office:value="31">
              <text:p text:style-name="P85">31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Venkovská oblast nebo vesnice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Malé nebo střední město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Velké město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Pozitivní </text:p>
            </table:table-cell>
            <table:table-cell table:style-name="Tableau4.B3" office:value-type="float" office:value="75">
              <text:p text:style-name="P85">75</text:p>
            </table:table-cell>
            <table:table-cell table:style-name="Tableau4.B3" office:value-type="float" office:value="20">
              <text:p text:style-name="P85">20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negativní </text:p>
            </table:table-cell>
            <table:table-cell table:style-name="Tableau4.B3" office:value-type="float" office:value="50">
              <text:p text:style-name="P85">50</text:p>
            </table:table-cell>
            <table:table-cell table:style-name="Tableau4.B3" office:value-type="float" office:value="44">
              <text:p text:style-name="P85">44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4" table:number-columns-spanned="4" office:value-type="string">
              <text:p text:style-name="P60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Ano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4">
              <text:p text:style-name="P85">4</text:p>
            </table:table-cell>
          </table:table-row>
          <table:table-row>
            <table:table-cell table:style-name="Tableau4.A1" office:value-type="string">
              <text:p text:style-name="P90">Ne 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9">
              <text:p text:style-name="P85">9</text:p>
            </table:table-cell>
          </table:table-row>
        </table:table>
        <text:p text:style-name="P21"/>
        <text:h text:style-name="P19" text:outline-level="2"><text:bookmark-start text:name="__RefHeading___Toc215566_2930363814"/>3. Širší vnímání trhu práce <text:bookmark-end text:name="__RefHeading___Toc215566_2930363814"/></text:h>
        <text:p text:style-name="P50">Přibližně dvě třetiny občanů EU tvrdí, že kvalifikace v oblasti odborného vzdělávání a přípravy vedou k pracovním místům, která jsou ve společnosti vysoce ceněna. </text:p>
        <text:p text:style-name="P21">V celé Evropské unii se 64 % občanů EU domnívá, že kvalifikace v oblasti odborného vzdělávání a přípravy vedou k pracovním místům, která jsou ve společnosti vysoce ceněna, včetně 15 % těch, kteří rozhodně souhlasí, a 49 % těch, kteří mají tendenci souhlasit.<text:note text:id="ftn13" text:note-class="footnote"><text:note-citation>13</text:note-citation><text:note-body><text:p text:style-name="P13">QB8.3. Prosím, řekněte mi, do jaké míry souhlasíte nebo nesouhlasíte s každým z následujících tvrzení: Kvalifikace odborného vzdělávání a přípravy vedou k pracovním místům, která jsou ve společnosti vysoce ceněna. </text:p></text:note-body></text:note> Téměř třetina nesouhlasí (30 %), zatímco 6 % neví. Jedná se o nárůst celkové dohody ve srovnání s rokem 2016, kdy se 60 % respondentů domnívalo, že odborné vzdělávání je spojeno s pracovními místy, která jsou v jejich zemi vysoce ceněna<text:note text:id="ftn14" text:note-class="footnote"><text:note-citation>14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4&amp;question=Q18T2__Q&amp;answer=Q18T2_A1&amp;subset=EducationLevel&amp;subsetVal=All&amp;country=AT&amp;countryB=EU28</text:span></text:a><text:span text:style-name="T53"> Znění otázky bylo v roce 2016 mírně odlišné: „Následující prohlášení se týkají pracovních míst, která mohou lidé získat po odborném vzdělávání na vyšším sekundárním vzdělávání. Do jaké míry s každým z nich souhlasíte nebo nesouhlasíte?-Odborné vzdělávání vede k pracovním místům, která jsou ve vaší zemi vysoce ceněna ”</text:span></text:p></text:note-body></text:note>. </text:p>
        <text:p text:style-name="P21">V tomto průzkumu alespoň polovina respondentů ve 26 členských státech souhlasí s tím, že kvalifikace v oblasti odborného vzdělávání a přípravy vedou k pracovním místům, která jsou ve společnosti vysoce ceněna. </text:p>
        <text:p text:style-name="P21"><draw:g text:anchor-type="paragraph" draw:z-index="5" draw:name="Forme2" draw:style-name="gr32"><draw:frame draw:style-name="gr416" draw:text-style-name="P99" svg:width="6.374cm" svg:height="6.712cm" svg:x="10.418cm" svg:y="-5.554cm"><draw:image xlink:href="Pictures/10000000000001D5000001EEB76ACB3BF906B6E1.png" xlink:type="simple" xlink:show="embed" xlink:actuate="onLoad" draw:mime-type="image/png"><text:p/></draw:image></draw:frame><draw:frame draw:style-name="gr417" draw:text-style-name="P101" svg:width="8.079cm" svg:height="1.876cm" svg:x="8.933cm" svg:y="-7.078cm"><draw:text-box><text:p text:style-name="P100"><text:span text:style-name="T58">QB8.3: Prosím, řekněte mi, do jaké míry souhlasíte nebo nesouhlasíte s každým z následujících tvrzení: Kvalifikace v oblasti počátečního odborného vzdělávání a přípravy vedou k pracovním místům, která jsou ve společnosti vysoce ceněna (EU-27) (%) </text:span></text:p></draw:text-box></draw:frame><draw:frame draw:style-name="gr418" draw:text-style-name="P104" svg:width="2.103cm" svg:height="0.902cm" svg:x="11.215cm" svg:y="-5.963cm"><draw:text-box><text:p text:style-name="P103"><text:span text:style-name="T58">Nevím 6</text:span></text:p></draw:text-box></draw:frame><draw:frame draw:style-name="gr419" draw:text-style-name="P104" svg:width="2.971cm" svg:height="0.902cm" svg:x="9.22cm" svg:y="-5.328cm"><draw:text-box><text:p text:style-name="P103"><text:span text:style-name="T58">Rozhodně nesouhlasím 4</text:span></text:p></draw:text-box></draw:frame><draw:frame draw:style-name="gr420" draw:text-style-name="P104" svg:width="1.796cm" svg:height="1.227cm" svg:x="8.721cm" svg:y="-2.839cm"><draw:text-box><text:p text:style-name="P103"><text:span text:style-name="T58">Nesouhlasím 2</text:span></text:p></draw:text-box></draw:frame><draw:frame draw:style-name="gr421" draw:text-style-name="P101" svg:width="1.759cm" svg:height="0.902cm" svg:x="15.297cm" svg:y="0.759cm"><draw:text-box><text:p text:style-name="P100"><text:span text:style-name="T58">Souhlasím 49</text:span></text:p></draw:text-box></draw:frame><draw:frame draw:style-name="gr422" draw:text-style-name="P101" svg:width="2.373cm" svg:height="0.902cm" svg:x="14.335cm" svg:y="-5.697cm"><draw:text-box><text:p text:style-name="P100"><text:span text:style-name="T58">Rozhodně souhlasím 15</text:span></text:p></draw:text-box></draw:frame></draw:g>Názory se v jednotlivých členských státech liší, přičemž nejvyšší úroveň dohody byla zaznamenána v Irsku (81 %), Litvě (80 %) a Polsku (78 %). Nejnižší hodnoty jsou zaznamenány v Nizozemsku (39 %) a ve Francii a na Kypru (v obou zemích 51 %). </text:p>
        <text:p text:style-name="P21"><draw:g text:anchor-type="paragraph" draw:z-index="6" draw:name="Forme3" draw:style-name="gr32"><draw:frame draw:style-name="gr408" draw:text-style-name="P99" svg:width="16.613cm" svg:height="7.203cm" svg:x="0.023cm" svg:y="1.27cm"><draw:image xlink:href="Pictures/10000000000005240000025CD0017C20A8817296.png" xlink:type="simple" xlink:show="embed" xlink:actuate="onLoad" draw:mime-type="image/png"><text:p/></draw:image></draw:frame><draw:g draw:style-name="gr4"><draw:frame draw:style-name="gr409" draw:text-style-name="P99" svg:width="13.678cm" svg:height="0.877cm" svg:x="0.358cm" svg:y="8.495cm"><draw:image xlink:href="Pictures/100000000000022300000022902E68B765C34830.png" xlink:type="simple" xlink:show="embed" xlink:actuate="onLoad" draw:mime-type="image/png"><text:p/></draw:image></draw:frame><draw:frame draw:style-name="gr410" draw:text-style-name="P101" svg:width="2.835cm" svg:height="0.902cm" svg:x="0.806cm" svg:y="8.653cm"><draw:text-box><text:p text:style-name="P105"><text:span text:style-name="T58">Rozhodně souhlasím</text:span></text:p></draw:text-box></draw:frame><draw:frame draw:style-name="gr411" draw:text-style-name="P101" svg:width="2.775cm" svg:height="0.578cm" svg:x="3.722cm" svg:y="8.634cm"><draw:text-box><text:p text:style-name="P105"><text:span text:style-name="T58">Spíše souhlasím</text:span></text:p></draw:text-box></draw:frame><draw:frame draw:style-name="gr412" draw:text-style-name="P101" svg:width="3.181cm" svg:height="0.593cm" svg:x="6.812cm" svg:y="8.673cm"><draw:text-box><text:p text:style-name="P105"><text:span text:style-name="T58">Spíše nesouhlasím</text:span></text:p></draw:text-box></draw:frame><draw:frame draw:style-name="gr413" draw:text-style-name="P101" svg:width="3.382cm" svg:height="0.902cm" svg:x="10.331cm" svg:y="8.634cm"><draw:text-box><text:p text:style-name="P105"><text:span text:style-name="T58">Rozhodně nesouhlasím</text:span></text:p></draw:text-box></draw:frame><draw:frame draw:style-name="gr414" draw:text-style-name="P101" svg:width="2.442cm" svg:height="0.63cm" svg:x="13.944cm" svg:y="8.634cm"><draw:text-box><text:p text:style-name="P105"><text:span text:style-name="T58">Nevím</text:span></text:p></draw:text-box></draw:frame></draw:g><draw:frame draw:style-name="gr415" draw:text-style-name="P101" svg:width="16.5cm" svg:height="0.902cm" svg:x="-0.042cm" svg:y="0.155cm"><draw:text-box><text:p text:style-name="P100"><text:span text:style-name="T58">QB8.3. Prosím, řekněte mi, do jaké míry souhlasíte nebo nesouhlasíte s každým z následujících tvrzení:- kvalifikace počátečního odborného vzdělávání a přípravy vedou k pracovním místům, která jsou ve společnosti vysoce ceněna (%)</text:span></text:p></draw:text-box></draw:frame></draw:g></text:p>
        <text:p text:style-name="P29">Názory na to, do jaké míry kvalifikace odborného vzdělávání a přípravy vedou k pracovním místům, která jsou ve společnosti vysoce ceněna, se liší podle sociodemografických a postojových faktorů, a to následovně. </text:p>
        <text:p text:style-name="P52">■ Vnímání odborného vzdělávání a přípravy má opět významný dopad na výsledky. Více než tři čtvrtiny respondentů (76 %), kteří se domnívají, že vnímání odborného vzdělávání a přípravy je pozitivní, souhlasí s tím, že odborné vzdělávání a příprava vedou k pracovním místům, která jsou ve společnosti vysoce ceněna, ve srovnání s pouhými 42 % respondentů, kteří se domnívají, že odborné vzdělávání a příprava mají negativní obraz. </text:p>
        <text:p text:style-name="P52">■ Mezi ocio-profesními kategoriemi existují některé výrazné rozdíly: 68 % manuálních pracovníků a osob v domácnosti souhlasí s tím, že kvalifikace v oblasti odborného vzdělávání a přípravy vedou k vysoce ceněným pracovním místům ve srovnání s 57 % studentů. </text:p>
        <text:p text:style-name="P52">■ Tato víra klesá se snižujícím se věkem, z 67 % respondentů ve věku 55 let a více na 65 % osob ve věku 40–54 let, 63 % osob ve věku 25–39 let a 58 % osob ve věku 15–24 let. </text:p>
        <text:p text:style-name="P52">■ Respondenti, kteří ukončili vzdělávání ve věku 16–19 let, s největší pravděpodobností souhlasí s tím, že kvalifikace v oblasti odborného vzdělávání a přípravy vedou k vysoce uznávaným pracovním místům (68 %), po nichž následují ti, kteří ukončili vzdělávání ve věku 15 let nebo mladším (66 %), a ti, kteří tak učinili ve věku 20 let nebo později (60 %). Tento názor sdílí 54 % respondentů, kteří stále studují. </text:p>
        <text:p text:style-name="P52">■ Respondenti, kteří sami navštěvovali odborné vzdělávání a přípravu, s tímto tvrzením s větší pravděpodobností souhlasí než ti, kteří jej nenavštěvovali (68 % oproti 60 %). </text:p>
        <text:p text:style-name="P52">■ Neexistují žádné rozdíly podle pohlaví. </text:p>
        <text:p text:style-name="P21"/>
        <table:table table:name="Tableau5" table:style-name="Tableau5">
          <table:table-column table:style-name="Tableau5.A"/>
          <table:table-column table:style-name="Tableau5.B"/>
          <table:table-column table:style-name="Tableau5.C"/>
          <table:table-column table:style-name="Tableau5.D"/>
          <table:table-row>
            <table:table-cell table:style-name="Tableau5.A1" table:number-columns-spanned="4" office:value-type="string">
              <text:p text:style-name="P91">QB8.3 Prosím, řekněte mi, do jaké míry souhlasíte nebo nesouhlasíte s každým z následujících tvrzení: Kvalifikace v počátečním odborném vzdělávání a přípravě vedou k pracovním místům, která jsou ve společnosti vysoce ceněna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4"/>
            </table:table-cell>
            <table:table-cell table:style-name="Tableau5.A1" office:value-type="string">
              <text:p text:style-name="P95">„Souhlasím“ celkem</text:p>
            </table:table-cell>
            <table:table-cell table:style-name="Tableau5.A1" office:value-type="string">
              <text:p text:style-name="P95">„Nesouhlasím“ celkem </text:p>
            </table:table-cell>
            <table:table-cell table:style-name="Tableau5.A1" office:value-type="string">
              <text:p text:style-name="P95">Nevím</text:p>
            </table:table-cell>
          </table:table-row>
          <table:table-row>
            <table:table-cell table:style-name="Tableau5.A1" office:value-type="string">
              <text:p text:style-name="P96">EU-27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člověk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žena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29">
              <text:p text:style-name="P95">29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4" table:number-columns-spanned="4" office:value-type="string">
              <text:p text:style-name="P64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15-24 </text:p>
            </table:table-cell>
            <table:table-cell table:style-name="Tableau5.B3" office:value-type="float" office:value="58">
              <text:p text:style-name="P95">58</text:p>
            </table:table-cell>
            <table:table-cell table:style-name="Tableau5.B3" office:value-type="float" office:value="37">
              <text:p text:style-name="P95">37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25-39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2">
              <text:p text:style-name="P95">32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40-54 </text:p>
            </table:table-cell>
            <table:table-cell table:style-name="Tableau5.B3" office:value-type="float" office:value="65">
              <text:p text:style-name="P95">65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&gt;=55</text:p>
            </table:table-cell>
            <table:table-cell table:style-name="Tableau5.B3" office:value-type="float" office:value="67">
              <text:p text:style-name="P95">67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8">
              <text:p text:style-name="P95">8</text:p>
            </table:table-cell>
          </table:table-row>
          <table:table-row>
            <table:table-cell table:style-name="Tableau5.A4" table:number-columns-spanned="4" office:value-type="string">
              <text:p text:style-name="P64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&lt;=–15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2">
              <text:p text:style-name="P95">22</text:p>
            </table:table-cell>
            <table:table-cell table:style-name="Tableau5.B3" office:value-type="float" office:value="12">
              <text:p text:style-name="P95">12</text:p>
            </table:table-cell>
          </table:table-row>
          <table:table-row>
            <table:table-cell table:style-name="Tableau5.A1" office:value-type="string">
              <text:p text:style-name="P96">16-19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6">
              <text:p text:style-name="P95">26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&gt;=20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5">
              <text:p text:style-name="P95">35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Stále studuji </text:p>
            </table:table-cell>
            <table:table-cell table:style-name="Tableau5.B3" office:value-type="float" office:value="54">
              <text:p text:style-name="P95">54</text:p>
            </table:table-cell>
            <table:table-cell table:style-name="Tableau5.B3" office:value-type="float" office:value="40">
              <text:p text:style-name="P95">4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Osoby samostatně výdělečně činné 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5">
              <text:p text:style-name="P95">35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Manažeři </text:p>
            </table:table-cell>
            <table:table-cell table:style-name="Tableau5.B3" office:value-type="float" office:value="61">
              <text:p text:style-name="P95">61</text:p>
            </table:table-cell>
            <table:table-cell table:style-name="Tableau5.B3" office:value-type="float" office:value="34">
              <text:p text:style-name="P95">34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Ostatní bílé obojky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Manuální pracovníci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7">
              <text:p text:style-name="P95">27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Obytné osoby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1" office:value-type="string">
              <text:p text:style-name="P96">Nezaměstnaní </text:p>
            </table:table-cell>
            <table:table-cell table:style-name="Tableau5.B3" office:value-type="float" office:value="59">
              <text:p text:style-name="P95">59</text:p>
            </table:table-cell>
            <table:table-cell table:style-name="Tableau5.B3" office:value-type="float" office:value="34">
              <text:p text:style-name="P95">34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1" office:value-type="string">
              <text:p text:style-name="P96">v důchodu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9">
              <text:p text:style-name="P95">9</text:p>
            </table:table-cell>
          </table:table-row>
          <table:table-row>
            <table:table-cell table:style-name="Tableau5.A1" office:value-type="string">
              <text:p text:style-name="P96">Studenti </text:p>
            </table:table-cell>
            <table:table-cell table:style-name="Tableau5.B3" office:value-type="float" office:value="57">
              <text:p text:style-name="P95">57</text:p>
            </table:table-cell>
            <table:table-cell table:style-name="Tableau5.B3" office:value-type="float" office:value="38">
              <text:p text:style-name="P95">38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4" table:number-columns-spanned="4" office:value-type="string">
              <text:p text:style-name="P64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Venkovská oblast nebo vesnice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8">
              <text:p text:style-name="P95">28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Malé nebo střední město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Velké město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Pozitivní </text:p>
            </table:table-cell>
            <table:table-cell table:style-name="Tableau5.B3" office:value-type="float" office:value="76">
              <text:p text:style-name="P95">76</text:p>
            </table:table-cell>
            <table:table-cell table:style-name="Tableau5.B3" office:value-type="float" office:value="20">
              <text:p text:style-name="P95">20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negativní </text:p>
            </table:table-cell>
            <table:table-cell table:style-name="Tableau5.B3" office:value-type="float" office:value="42">
              <text:p text:style-name="P95">42</text:p>
            </table:table-cell>
            <table:table-cell table:style-name="Tableau5.B3" office:value-type="float" office:value="53">
              <text:p text:style-name="P95">53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4" table:number-columns-spanned="4" office:value-type="string">
              <text:p text:style-name="P64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Ano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8">
              <text:p text:style-name="P95">28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Ne 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2">
              <text:p text:style-name="P95">32</text:p>
            </table:table-cell>
            <table:table-cell table:style-name="Tableau5.B3" office:value-type="float" office:value="8">
              <text:p text:style-name="P95">8</text:p>
            </table:table-cell>
          </table:table-row>
        </table:table>
        <text:p text:style-name="P21"/>
        <text:p text:style-name="P51">Přibližně dvě třetiny občanů EU souhlasí s tím, že kvalifikace v oblasti odborného vzdělávání a přípravy vedou k pracovním místům, která přispívají k ekologické transformaci. </text:p>
        <text:p text:style-name="P21">63 % občanů EU v celé Evropské unii souhlasí s tvrzením, že kvalifikace v oblasti odborného vzdělávání a přípravy vedou k pracovním místům, která přispívají k ekologické transformaci, včetně 14 %, kteří rozhodně souhlasí, a 49 %, kteří mají tendenci souhlasit.<text:note text:id="ftn15" text:note-class="footnote"><text:note-citation>15</text:note-citation><text:note-body><text:p text:style-name="P13">QB8.5. Prosím, řekněte mi, do jaké míry souhlasíte nebo nesouhlasíte s každým z následujících tvrzení: Kvalifikace odborného vzdělávání a přípravy vedou k pracovním místům, která přispívají k ekologické transformaci. </text:p></text:note-body></text:note> Přibližně každý pátý (21 %) nesouhlasí, zatímco 16 % neví. </text:p>
        <text:p text:style-name="P21">Ve 25 členských státech alespoň polovina respondentů uvádí, že kvalifikace v oblasti odborného vzdělávání a přípravy vedou k pracovním místům, která přispívají k ekologické transformaci. </text:p>
        <text:p text:style-name="P21">Názory se v jednotlivých členských státech liší, přičemž nejvyšší míra dohody byla zaznamenána v Itálii (80 %), Chorvatsku (78 %) a na Maltě (77 %). Nejnižší úrovně jsou zaznamenány v Estonsku (44 %), Německu (48 %) a Finsku (49 %). </text:p>
        <text:p text:style-name="P21"/>
        <text:p text:style-name="P21"><draw:g text:anchor-type="paragraph" draw:z-index="7" draw:name="Forme5" draw:style-name="gr1"><draw:frame draw:style-name="gr400" draw:text-style-name="P99" svg:width="16.751cm" svg:height="7.404cm" svg:x="0.109cm" svg:y="2.977cm"><draw:image xlink:href="Pictures/100000000000050E0000023C999002D5CD0C4A6C.png" xlink:type="simple" xlink:show="embed" xlink:actuate="onLoad" draw:mime-type="image/png"><text:p/></draw:image></draw:frame><draw:frame draw:style-name="gr401" draw:text-style-name="P101" svg:width="16.812cm" svg:height="0.902cm" svg:x="0.125cm" svg:y="1.732cm"><draw:text-box><text:p text:style-name="P100"><text:span text:style-name="T58">QB8.5. Prosím, řekněte mi, do jaké míry souhlasíte nebo nesouhlasíte s každým z následujících tvrzení: – Kvantitace počátečního odborného vzdělávání a přípravy vedou k pracovním místům, která přispívají k ekologické transformaci (v %) </text:span></text:p></draw:text-box></draw:frame><draw:g draw:style-name="gr4"><draw:frame draw:style-name="gr402" draw:text-style-name="P99" svg:width="14.098cm" svg:height="0.959cm" svg:x="0.16cm" svg:y="10.537cm"><draw:image xlink:href="Pictures/100000000000022300000022902E68B765C34830.png" xlink:type="simple" xlink:show="embed" xlink:actuate="onLoad" draw:mime-type="image/png"><text:p/></draw:image></draw:frame><draw:frame draw:style-name="gr403" draw:text-style-name="P101" svg:width="2.924cm" svg:height="0.902cm" svg:x="0.621cm" svg:y="10.712cm"><draw:text-box><text:p text:style-name="P105"><text:span text:style-name="T58">Rozhodně souhlasím</text:span></text:p></draw:text-box></draw:frame><draw:frame draw:style-name="gr404" draw:text-style-name="P101" svg:width="2.857cm" svg:height="0.59cm" svg:x="3.63cm" svg:y="10.691cm"><draw:text-box><text:p text:style-name="P105"><text:span text:style-name="T58">Spíše souhlasím</text:span></text:p></draw:text-box></draw:frame><draw:frame draw:style-name="gr405" draw:text-style-name="P101" svg:width="3.282cm" svg:height="0.646cm" svg:x="6.812cm" svg:y="10.733cm"><draw:text-box><text:p text:style-name="P105"><text:span text:style-name="T58">Spíše nesouhlasím</text:span></text:p></draw:text-box></draw:frame><draw:frame draw:style-name="gr406" draw:text-style-name="P101" svg:width="3.483cm" svg:height="0.646cm" svg:x="10.442cm" svg:y="10.691cm"><draw:text-box><text:p text:style-name="P105"><text:span text:style-name="T58">Rozhodně nesouhlasím</text:span></text:p></draw:text-box></draw:frame><draw:frame draw:style-name="gr407" draw:text-style-name="P101" svg:width="2.52cm" svg:height="0.687cm" svg:x="14.162cm" svg:y="10.691cm"><draw:text-box><text:p text:style-name="P105"><text:span text:style-name="T58">Nevím</text:span></text:p></draw:text-box></draw:frame></draw:g></draw:g><draw:g text:anchor-type="paragraph" draw:z-index="8" draw:name="Forme4" draw:style-name="gr32"><draw:frame draw:style-name="gr393" draw:text-style-name="P99" svg:width="4.668cm" svg:height="4.783cm" svg:x="11.119cm" svg:y="-4.235cm"><draw:image xlink:href="Pictures/10000000000001EF000001F65B8C384BEEA7E699.png" xlink:type="simple" xlink:show="embed" xlink:actuate="onLoad" draw:mime-type="image/png"><text:p/></draw:image></draw:frame><draw:frame draw:style-name="gr394" draw:text-style-name="P101" svg:width="7.21cm" svg:height="1.551cm" svg:x="9.407cm" svg:y="-6.209cm"><draw:text-box><text:p text:style-name="P100"><text:span text:style-name="T58">QB8.5: Prosím, řekněte mi, do jaké míry souhlasíte nebo nesouhlasíte s každým z následujících tvrzení: Kvalifikace WET vedou k pracovním místům, která přispívají k ekologické transformaci (EU-27) (%) </text:span></text:p></draw:text-box></draw:frame><draw:frame draw:style-name="gr395" draw:text-style-name="P104" svg:width="2.084cm" svg:height="0.902cm" svg:x="10.983cm" svg:y="-4.704cm"><draw:text-box><text:p text:style-name="P103"><text:span text:style-name="T58">Nevím 15</text:span></text:p></draw:text-box></draw:frame><draw:frame draw:style-name="gr396" draw:text-style-name="P101" svg:width="2.269cm" svg:height="0.902cm" svg:x="13.753cm" svg:y="-4.727cm"><draw:text-box><text:p text:style-name="P100"><text:span text:style-name="T58">Důrazně souhlasím 14</text:span></text:p></draw:text-box></draw:frame><draw:frame draw:style-name="gr397" draw:text-style-name="P104" svg:width="1.833cm" svg:height="1.227cm" svg:x="9.385cm" svg:y="-3.265cm"><draw:text-box><text:p text:style-name="P103"><text:span text:style-name="T58">Rozhodně nesouhlasím 3</text:span></text:p></draw:text-box></draw:frame><draw:frame draw:style-name="gr398" draw:text-style-name="P104" svg:width="1.985cm" svg:height="0.902cm" svg:x="9.209cm" svg:y="-1.605cm"><draw:text-box><text:p text:style-name="P103"><text:span text:style-name="T58">Nesouhlasím 18</text:span></text:p></draw:text-box></draw:frame><draw:frame draw:style-name="gr399" draw:text-style-name="P101" svg:width="2.116cm" svg:height="0.902cm" svg:x="14.684cm" svg:y="0.123cm"><draw:text-box><text:p text:style-name="P100"><text:span text:style-name="T58">Souhlasím 49</text:span></text:p></draw:text-box></draw:frame></draw:g></text:p>
        <text:p text:style-name="P29">Názory na to, do jaké míry kvalifikace odborného vzdělávání a přípravy vedou k pracovním místům, která přispívají k ekologické transformaci, se liší podle sociodemografických a postojových faktorů, a to takto: </text:p>
        <text:p text:style-name="P52">■ Respondenti, kteří považují odborné vzdělávání a přípravu ve své zemi za pozitivní, se s větší pravděpodobností domnívají, že kvalifikace v oblasti odborného vzdělávání a přípravy vedou k pracovním místům, která přispívají k ekologické transformaci (69 % oproti 53 %). </text:p>
        <text:p text:style-name="P52">■ Mezi socioprofesními kategoriemi existují určité rozdíly: Pracovníci z řad bílých límečků se s největší pravděpodobností domnívají, že kvalifikace v oblasti odborného vzdělávání a přípravy vedou k pracovním místům přispívajícím k ekologické transformaci (67 %) ve srovnání s 60 % vedoucích pracovníků a respondentů v důchodu. </text:p>
        <text:p text:style-name="P52">■ Respondenti, jejichž vzdělávání skončilo ve věku 16 let nebo později, se s větší pravděpodobností domnívají, že odborné vzdělávání a příprava vedou k pracovním místům přispívajícím k ekologické transformaci, než respondenti, jejichž vzdělávání skončilo ve věku 15 let nebo dříve (64 % oproti 58 %). </text:p>
        <text:p text:style-name="P52">■ Rozdíl je v subjektivní urbanizaci, kdy s tímto tvrzením souhlasí 66 % respondentů ve velkých městech ve srovnání s 61 % respondentů ve venkovských oblastech nebo vesnicích. </text:p>
        <text:p text:style-name="P52">■ Rozdíly podle věku jsou pouze okrajové. Dohoda, že odborné vzdělávání a příprava vedou k pracovním místům přispívajícím k ekologické transformaci, je nejsilnější ve věkových skupinách 15–24 let a 40–54 let (65 %), následovaná skupinou 25–39 let (64 %). Je nejnižší ze skupiny 55+ (61 %). </text:p>
        <text:p text:style-name="P21"/>
        <table:table table:name="Tableau6" table:style-name="Tableau6">
          <table:table-column table:style-name="Tableau6.A"/>
          <table:table-column table:style-name="Tableau6.B"/>
          <table:table-column table:style-name="Tableau6.C"/>
          <table:table-column table:style-name="Tableau6.D"/>
          <table:table-row>
            <table:table-cell table:style-name="Tableau6.A1" table:number-columns-spanned="4" office:value-type="string">
              <text:p text:style-name="P88">QB8.5 Prosím, řekněte mi, do jaké míry souhlasíte nebo nesouhlasíte s každým z následujících tvrzení: Kvalifikace počátečního odborného vzdělávání a přípravy vedou k pracovním místům, která přispívají k ekologické transformaci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0"/>
            </table:table-cell>
            <table:table-cell table:style-name="Tableau6.A1" office:value-type="string">
              <text:p text:style-name="P83">„Souhlasím“ celkem</text:p>
            </table:table-cell>
            <table:table-cell table:style-name="Tableau6.A1" office:value-type="string">
              <text:p text:style-name="P83">„Nesouhlasím“ celkem </text:p>
            </table:table-cell>
            <table:table-cell table:style-name="Tableau6.A1" office:value-type="string">
              <text:p text:style-name="P83">Nevím</text:p>
            </table:table-cell>
          </table:table-row>
          <table:table-row>
            <table:table-cell table:style-name="Tableau6.A1" office:value-type="string">
              <text:p text:style-name="P88">EU-27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člověk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5">
              <text:p text:style-name="P92">15</text:p>
            </table:table-cell>
          </table:table-row>
          <table:table-row>
            <table:table-cell table:style-name="Tableau6.A1" office:value-type="string">
              <text:p text:style-name="P88">žena </text:p>
            </table:table-cell>
            <table:table-cell table:style-name="Tableau6.B3" office:value-type="float" office:value="62">
              <text:p text:style-name="P92">62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7">
              <text:p text:style-name="P92">17</text:p>
            </table:table-cell>
          </table:table-row>
          <table:table-row>
            <table:table-cell table:style-name="Tableau6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15-24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5">
              <text:p text:style-name="P92">25</text:p>
            </table:table-cell>
            <table:table-cell table:style-name="Tableau6.B3" office:value-type="float" office:value="10">
              <text:p text:style-name="P92">10</text:p>
            </table:table-cell>
          </table:table-row>
          <table:table-row>
            <table:table-cell table:style-name="Tableau6.A1" office:value-type="string">
              <text:p text:style-name="P88">25-39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2">
              <text:p text:style-name="P92">12</text:p>
            </table:table-cell>
          </table:table-row>
          <table:table-row>
            <table:table-cell table:style-name="Tableau6.A1" office:value-type="string">
              <text:p text:style-name="P88">40-54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4">
              <text:p text:style-name="P92">14</text:p>
            </table:table-cell>
          </table:table-row>
          <table:table-row>
            <table:table-cell table:style-name="Tableau6.A1" office:value-type="string">
              <text:p text:style-name="P88">&gt;=55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18">
              <text:p text:style-name="P92">18</text:p>
            </table:table-cell>
            <table:table-cell table:style-name="Tableau6.B3" office:value-type="float" office:value="21">
              <text:p text:style-name="P92">21</text:p>
            </table:table-cell>
          </table:table-row>
          <table:table-row>
            <table:table-cell table:style-name="Tableau6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&lt;=–15</text:p>
            </table:table-cell>
            <table:table-cell table:style-name="Tableau6.B3" office:value-type="float" office:value="58">
              <text:p text:style-name="P92">58</text:p>
            </table:table-cell>
            <table:table-cell table:style-name="Tableau6.B3" office:value-type="float" office:value="16">
              <text:p text:style-name="P92">16</text:p>
            </table:table-cell>
            <table:table-cell table:style-name="Tableau6.B3" office:value-type="float" office:value="26">
              <text:p text:style-name="P92">26</text:p>
            </table:table-cell>
          </table:table-row>
          <table:table-row>
            <table:table-cell table:style-name="Tableau6.A1" office:value-type="string">
              <text:p text:style-name="P88">16-19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&gt;=20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3">
              <text:p text:style-name="P92">23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Stále studuji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Osoby samostatně výdělečně činné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Manažeři </text:p>
            </table:table-cell>
            <table:table-cell table:style-name="Tableau6.B3" office:value-type="float" office:value="60">
              <text:p text:style-name="P92">60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Ostatní bílé obojky </text:p>
            </table:table-cell>
            <table:table-cell table:style-name="Tableau6.B3" office:value-type="float" office:value="67">
              <text:p text:style-name="P92">67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2">
              <text:p text:style-name="P92">12</text:p>
            </table:table-cell>
          </table:table-row>
          <table:table-row>
            <table:table-cell table:style-name="Tableau6.A1" office:value-type="string">
              <text:p text:style-name="P88">Manuální pracovníci </text:p>
            </table:table-cell>
            <table:table-cell table:style-name="Tableau6.B3" office:value-type="float" office:value="66">
              <text:p text:style-name="P92">66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Obytné osoby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17">
              <text:p text:style-name="P92">17</text:p>
            </table:table-cell>
            <table:table-cell table:style-name="Tableau6.B3" office:value-type="float" office:value="19">
              <text:p text:style-name="P92">19</text:p>
            </table:table-cell>
          </table:table-row>
          <table:table-row>
            <table:table-cell table:style-name="Tableau6.A1" office:value-type="string">
              <text:p text:style-name="P88">Nezaměstnaní 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7">
              <text:p text:style-name="P92">17</text:p>
            </table:table-cell>
          </table:table-row>
          <table:table-row>
            <table:table-cell table:style-name="Tableau6.A1" office:value-type="string">
              <text:p text:style-name="P88">v důchodu </text:p>
            </table:table-cell>
            <table:table-cell table:style-name="Tableau6.B3" office:value-type="float" office:value="60">
              <text:p text:style-name="P92">60</text:p>
            </table:table-cell>
            <table:table-cell table:style-name="Tableau6.B3" office:value-type="float" office:value="17">
              <text:p text:style-name="P92">17</text:p>
            </table:table-cell>
            <table:table-cell table:style-name="Tableau6.B3" office:value-type="float" office:value="23">
              <text:p text:style-name="P92">23</text:p>
            </table:table-cell>
          </table:table-row>
          <table:table-row>
            <table:table-cell table:style-name="Tableau6.A1" office:value-type="string">
              <text:p text:style-name="P88">Studenti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6">
              <text:p text:style-name="P92">26</text:p>
            </table:table-cell>
            <table:table-cell table:style-name="Tableau6.B3" office:value-type="float" office:value="11">
              <text:p text:style-name="P92">11</text:p>
            </table:table-cell>
          </table:table-row>
          <table:table-row>
            <table:table-cell table:style-name="Tableau6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Venkovská oblast nebo vesnice 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8">
              <text:p text:style-name="P92">18</text:p>
            </table:table-cell>
          </table:table-row>
          <table:table-row>
            <table:table-cell table:style-name="Tableau6.A1" office:value-type="string">
              <text:p text:style-name="P88">Malé nebo střední město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Velké město </text:p>
            </table:table-cell>
            <table:table-cell table:style-name="Tableau6.B3" office:value-type="float" office:value="66">
              <text:p text:style-name="P92">66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4">
              <text:p text:style-name="P92">14</text:p>
            </table:table-cell>
          </table:table-row>
          <table:table-row>
            <table:table-cell table:style-name="Tableau6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Pozitivní </text:p>
            </table:table-cell>
            <table:table-cell table:style-name="Tableau6.B3" office:value-type="float" office:value="69">
              <text:p text:style-name="P92">69</text:p>
            </table:table-cell>
            <table:table-cell table:style-name="Tableau6.B3" office:value-type="float" office:value="18">
              <text:p text:style-name="P92">18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negativní </text:p>
            </table:table-cell>
            <table:table-cell table:style-name="Tableau6.B3" office:value-type="float" office:value="53">
              <text:p text:style-name="P92">53</text:p>
            </table:table-cell>
            <table:table-cell table:style-name="Tableau6.B3" office:value-type="float" office:value="31">
              <text:p text:style-name="P92">3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Ano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5">
              <text:p text:style-name="P92">15</text:p>
            </table:table-cell>
          </table:table-row>
          <table:table-row>
            <table:table-cell table:style-name="Tableau6.A1" office:value-type="string">
              <text:p text:style-name="P88">Ne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7">
              <text:p text:style-name="P92">17</text:p>
            </table:table-cell>
          </table:table-row>
        </table:table>
        <text:p text:style-name="P32"/>
      </text:section>
      <text:h text:style-name="P18" text:outline-level="1"><text:bookmark-start text:name="__RefHeading___Toc215568_2930363814"/>II. Vnímání kvality a způsobů odborného vzdělávání a přípravy ze strany veřejnosti <text:bookmark-end text:name="__RefHeading___Toc215568_2930363814"/></text:h>
      <text:p text:style-name="P97"/>
      <text:p text:style-name="P21"/>
      <text:section text:style-name="Sect2" text:name="Section4">
        <text:h text:style-name="P19" text:outline-level="2"><text:bookmark-start text:name="__RefHeading___Toc215570_2930363814"/>1. Celkový pohled na odborné vzdělávání a přípravu v dané zemi <text:bookmark-end text:name="__RefHeading___Toc215570_2930363814"/></text:h>
        <text:p text:style-name="P50">Dvě třetiny občanů EU se domnívají, že odborné vzdělávání a příprava jsou v jejich zemi vnímány v pozitivním světle </text:p>
        <text:p text:style-name="P21">V celé Evropské unii se 67 % občanů EU domnívá, že odborné vzdělávání a příprava jsou v jejich zemi vnímány v pozitivním světle, včetně 10 %, kteří tvrdí, že jsou velmi pozitivní, a 57 %, že jsou spíše pozitivní.<text:note text:id="ftn16" text:note-class="footnote"><text:note-citation>16</text:note-citation><text:note-body><text:p text:style-name="P13">QB6. Jak je podle vás vnímáno počáteční odborné vzdělávání a příprava v (NAŠE ZEMĚ)? </text:p></text:note-body></text:note> Přibližně tři z deseti respondentů se domnívají, že odborné vzdělávání a příprava jsou vnímány negativně, přičemž 27 % z nich je poměrně negativních a 2 % velmi negativních. Tyto výsledky jsou v průběhu času poměrně stabilní. V průzkumu střediska Cedefop z roku 2016 (EU28) 67 % respondentů uvedlo,<text:note text:id="ftn17" text:note-class="footnote"><text:note-citation>17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4&amp;question=Q18T2__Q&amp;answer=Q18T2_A1&amp;subset=EducationLevel&amp;subsetVal=All&amp;country=AT&amp;countryB=EU28</text:span></text:a><text:span text:style-name="T53">. Znění otázek se liší od současného průzkumu: Otázka 15: „Řekli byste, že v dnešní době má odborné vzdělávání na vyšším sekundárním vzdělávání pro osoby ve věku 16–18 let ve vaší zemi pozitivní nebo negativní obraz?“ </text:span></text:p></text:note-body></text:note> že vyšší sekundární odborné vzdělávání a příprava mají ve své zemi pozitivní obraz , a 71 % respondentů v průzkumu Eurobarometru z roku 2011 o odborném vzdělávání a přípravě (EU27) rovněž souhlasilo<text:note text:id="ftn18" text:note-class="footnote"><text:note-citation>18</text:note-citation><text:note-body><text:p text:style-name="P1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ek se liší od stávajícího průzkumu a používá pojem „OVP“, aniž by rozlišovalo mezi počátečním a pokračujícím OVP. Otázka č. 9: „A myslíte si, že odborné vzdělávání a příprava mají v (NAŠE ZEMĚ) velmi pozitivní, poměrně pozitivní, poměrně negativní nebo velmi negativní obraz?“</text:span></text:p></text:note-body></text:note>. </text:p>
        <text:p text:style-name="P21"><draw:g text:anchor-type="paragraph" draw:z-index="10" draw:name="Forme7" draw:style-name="gr1"><draw:frame draw:style-name="gr378" draw:text-style-name="P99" svg:width="15.093cm" svg:height="6.608cm" svg:x="0.092cm" svg:y="3.286cm"><draw:image xlink:href="Pictures/10000000000005450000026916AE5F4EEB1656FD.png" xlink:type="simple" xlink:show="embed" xlink:actuate="onLoad" draw:mime-type="image/png"><text:p/></draw:image></draw:frame><draw:frame draw:style-name="gr379" draw:text-style-name="P101" svg:width="14.384cm" svg:height="0.593cm" svg:x="0.184cm" svg:y="2.91cm"><draw:text-box><text:p text:style-name="P100"><text:span text:style-name="T58">QB6. Jak je podle vás vnímáno počáteční odborné vzdělávání a příprava v (NAŠE ZEMĚ)? (%) </text:span></text:p></draw:text-box></draw:frame><draw:g draw:style-name="gr4"><draw:frame draw:style-name="gr380" draw:text-style-name="P99" svg:width="13.47cm" svg:height="0.897cm" svg:x="0.369cm" svg:y="9.893cm"><draw:image xlink:href="Pictures/100000000000022300000022902E68B765C34830.png" xlink:type="simple" xlink:show="embed" xlink:actuate="onLoad" draw:mime-type="image/png"><text:p/></draw:image></draw:frame><draw:frame draw:style-name="gr381" draw:text-style-name="P101" svg:width="2.793cm" svg:height="0.606cm" svg:x="0.808cm" svg:y="10.056cm"><draw:text-box><text:p text:style-name="P105"><text:span text:style-name="T58">Velmi pozitivní</text:span></text:p></draw:text-box></draw:frame><draw:frame draw:style-name="gr382" draw:text-style-name="P101" svg:width="2.73cm" svg:height="0.902cm" svg:x="3.886cm" svg:y="10.108cm"><draw:text-box><text:p text:style-name="P105"><text:span text:style-name="T58">Poměrně pozitivní</text:span></text:p></draw:text-box></draw:frame><draw:frame draw:style-name="gr383" draw:text-style-name="P101" svg:width="3.135cm" svg:height="0.604cm" svg:x="6.901cm" svg:y="10.05cm"><draw:text-box><text:p text:style-name="P105"><text:span text:style-name="T58">poměrně negativní</text:span></text:p></draw:text-box></draw:frame><draw:frame draw:style-name="gr384" draw:text-style-name="P101" svg:width="3.331cm" svg:height="0.606cm" svg:x="10.19cm" svg:y="10.036cm"><draw:text-box><text:p text:style-name="P105"><text:span text:style-name="T58">velmi negativní</text:span></text:p></draw:text-box></draw:frame><draw:frame draw:style-name="gr385" draw:text-style-name="P101" svg:width="2.407cm" svg:height="0.643cm" svg:x="13.748cm" svg:y="10.036cm"><draw:text-box><text:p text:style-name="P105"><text:span text:style-name="T58">Nevím</text:span></text:p></draw:text-box></draw:frame></draw:g></draw:g><draw:g text:anchor-type="paragraph" draw:z-index="9" draw:name="Forme6" draw:style-name="gr1"><draw:frame draw:style-name="gr386" draw:text-style-name="P99" svg:width="5.439cm" svg:height="5.785cm" svg:x="10.268cm" svg:y="-4.524cm"><draw:image xlink:href="Pictures/10000000000001E7000002016D0CD36994D96C29.png" xlink:type="simple" xlink:show="embed" xlink:actuate="onLoad" draw:mime-type="image/png"><text:p/></draw:image></draw:frame><draw:frame draw:style-name="gr387" draw:text-style-name="P101" svg:width="7.781cm" svg:height="1.227cm" svg:x="9.1cm" svg:y="-5.983cm"><draw:text-box><text:p text:style-name="P100"><text:span text:style-name="T58">Otázka č. B6: Jak je podle vás vnímáno počáteční odborné vzdělávání a příprava v (NAŠE ZEMĚ)? (EU-27) (v %) </text:span></text:p></draw:text-box></draw:frame><draw:frame draw:style-name="gr388" draw:text-style-name="P101" svg:width="2.504cm" svg:height="0.902cm" svg:x="13.753cm" svg:y="-4.798cm"><draw:text-box><text:p text:style-name="P100"><text:span text:style-name="T58">Velmi pozitivní 10</text:span></text:p></draw:text-box></draw:frame><draw:frame draw:style-name="gr389" draw:text-style-name="P107" svg:width="2.375cm" svg:height="0.578cm" svg:x="11.257cm" svg:y="-5.175cm"><draw:text-box><text:p text:style-name="P106"><text:span text:style-name="T58">Nevím 4</text:span></text:p></draw:text-box></draw:frame><draw:frame draw:style-name="gr390" draw:text-style-name="P104" svg:width="2.442cm" svg:height="0.902cm" svg:x="9.682cm" svg:y="-4.671cm"><draw:text-box><text:p text:style-name="P103"><text:span text:style-name="T58">Velmi negativní 2</text:span></text:p></draw:text-box></draw:frame><draw:frame draw:style-name="gr391" draw:text-style-name="P104" svg:width="1.858cm" svg:height="1.551cm" svg:x="8.733cm" svg:y="-3.612cm"><draw:text-box><text:p text:style-name="P103"><text:span text:style-name="T58">Poměrně záporná hodnota 27</text:span></text:p></draw:text-box></draw:frame><draw:frame draw:style-name="gr392" draw:text-style-name="P107" svg:width="1.816cm" svg:height="1.227cm" svg:x="14.49cm" svg:y="0.653cm"><draw:text-box><text:p text:style-name="P106"><text:span text:style-name="T58">Poměrně pozitivní 57</text:span></text:p></draw:text-box></draw:frame></draw:g>V současném průzkumu se vnímání odborného vzdělávání a přípravy v jednotlivých členských státech EU značně liší. Nejvyšší míra pozitivního vnímání byla zaznamenána v Německu (82 %), Rakousku a Polsku (oba 81 %), Chorvatsku (77 %) a Litvě a na Maltě (oba 76 %). Nejméně pozitivní je vnímání v Belgii a Nizozemsku (v obou případech 44 %), Francii (50 %) a Švédsku (56 %). </text:p>
        <text:p text:style-name="P21"/>
        <text:p text:style-name="P21"/>
        <text:p text:style-name="P29"><draw:g text:anchor-type="paragraph" draw:z-index="11" draw:name="Forme8" draw:style-name="gr1"><draw:frame draw:style-name="gr376" draw:text-style-name="P99" svg:width="16.102cm" svg:height="13.424cm" svg:x="0cm" svg:y="0.967cm"><draw:image xlink:href="Pictures/100000000000048F000003CD9AC14196A640288D.png" xlink:type="simple" xlink:show="embed" xlink:actuate="onLoad" draw:mime-type="image/png"><text:p/></draw:image></draw:frame><draw:frame draw:style-name="gr377" draw:text-style-name="P101" svg:width="14.008cm" svg:height="0.902cm" svg:x="1.526cm" svg:y="0.002cm"><draw:text-box><text:p text:style-name="P100"><text:span text:style-name="T58">Otázka č. B6: Jak je podle vás vnímáno počáteční odborné vzdělávání a příprava v (NAŠE ZEMĚ)? – „Pozitivní“ celkem (EU-27) (%) </text:span></text:p></draw:text-box></draw:frame></draw:g></text:p>
        <text:p text:style-name="P21"/>
        <text:p text:style-name="P29">Pokud jde o to, jak je nahlíženo na počáteční odborné vzdělávání a přípravu, existují mezi Evropany některé sociodemografické a postojové rozdíly, a to následovně. </text:p>
        <text:p text:style-name="P52">■ Pozitivní vnímání odborného vzdělávání a přípravy je mnohem rozšířenější mezi respondenty, kteří se domnívají, že studenti dostávají dostatek informací o příležitostech v oblasti odborného vzdělávání a přípravy (81 %), než mezi těmi, kteří se domnívají, že studenti nedostávají dostatek informací (42 %). </text:p>
        <text:p text:style-name="P52">■ U těch, kteří se domnívají, že odborné vzdělávání a příprava nabízejí vysoce kvalitní učení, je pravděpodobnější, že budou odborné vzdělávání a přípravu hodnotit pozitivně (76 %) než u těch, kteří tento názor nezastávají (42 %). </text:p>
        <text:p text:style-name="P52">■ Respondenti, kteří se domnívají, že odborné vzdělávání a příprava vedou k dobře placeným pracovním místům, častěji uvádějí pozitivní vnímání odborného vzdělávání a přípravy (76 %) než ti, kteří je nemají (50 %). </text:p>
        <text:p text:style-name="P52">■ Mezi socioprofesními kategoriemi existují některé významné rozdíly: osoby v domácnosti, důchodci a manuální pracovníci s největší pravděpodobností řeknou, že počáteční odborné vzdělávání a příprava jsou vnímány pozitivně (69–70 %) ve srovnání s 60 % nezaměstnaných respondentů. </text:p>
        <text:p text:style-name="P52">■ Respondenti ve věku 55 let a více mají s největší pravděpodobností pozitivní obraz odborného vzdělávání a přípravy (68 %), zatímco mezi respondenty ve věku 15–24 let je to 61 %. </text:p>
        <text:p text:style-name="P52">■ Respondenti, kteří ukončili vzdělávání ve věku od 16 do 19 let, si s největší pravděpodobností myslí, že odborné vzdělávání a příprava mají pozitivní obraz (70 %), ve srovnání s 64 % respondentů, kteří studovali do věku 20 let nebo více. </text:p>
        <text:p text:style-name="P52">■ Lidé, kteří se domnívají, že odborné vzdělávání a příprava související se STEM ‑ jsou vhodnější pro muže, jsou znatelně pozitivnější ohledně odborného vzdělávání a přípravy než ti, kteří tento názor nezastávají (72 % ve srovnání s 61 %). </text:p>
        <text:p text:style-name="P52">■ Rozdíly podle pohlaví jsou zanedbatelné. </text:p>
        <text:p text:style-name="P21"/>
        <table:table table:name="Tableau7" table:style-name="Tableau7">
          <table:table-column table:style-name="Tableau7.A"/>
          <table:table-column table:style-name="Tableau7.B"/>
          <table:table-column table:style-name="Tableau7.C"/>
          <table:table-column table:style-name="Tableau7.D"/>
          <table:table-row>
            <table:table-cell table:style-name="Tableau7.A1" table:number-columns-spanned="4" office:value-type="string">
              <text:p text:style-name="P72">QB6 Jak je podle vás vnímáno počáteční odborné vzdělávání a příprava v (NAŠE ZEMĚ)?(%-EU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8"/>
            </table:table-cell>
            <table:table-cell table:style-name="Tableau7.A1" office:value-type="string">
              <text:p text:style-name="P70">Celkem „pozitivní“</text:p>
            </table:table-cell>
            <table:table-cell table:style-name="Tableau7.A1" office:value-type="string">
              <text:p text:style-name="P70">„Negativní“ celkem </text:p>
            </table:table-cell>
            <table:table-cell table:style-name="Tableau7.A1" office:value-type="string">
              <text:p text:style-name="P70">Nevím</text:p>
            </table:table-cell>
          </table:table-row>
          <table:table-row>
            <table:table-cell table:style-name="Tableau7.A1" office:value-type="string">
              <text:p text:style-name="P72">EU-27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člověk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žena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4" table:number-columns-spanned="4" office:value-type="string">
              <text:p text:style-name="P65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15-24 </text:p>
            </table:table-cell>
            <table:table-cell table:style-name="Tableau7.B3" office:value-type="float" office:value="61">
              <text:p text:style-name="P74">61</text:p>
            </table:table-cell>
            <table:table-cell table:style-name="Tableau7.B3" office:value-type="float" office:value="36">
              <text:p text:style-name="P74">36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25-39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40-54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&gt;=55</text:p>
            </table:table-cell>
            <table:table-cell table:style-name="Tableau7.B3" office:value-type="float" office:value="68">
              <text:p text:style-name="P74">68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6">
              <text:p text:style-name="P74">6</text:p>
            </table:table-cell>
          </table:table-row>
          <table:table-row>
            <table:table-cell table:style-name="Tableau7.A4" table:number-columns-spanned="4" office:value-type="string">
              <text:p text:style-name="P65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&lt;=–15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1">
              <text:p text:style-name="P74">21</text:p>
            </table:table-cell>
            <table:table-cell table:style-name="Tableau7.B3" office:value-type="float" office:value="10">
              <text:p text:style-name="P74">10</text:p>
            </table:table-cell>
          </table:table-row>
          <table:table-row>
            <table:table-cell table:style-name="Tableau7.A1" office:value-type="string">
              <text:p text:style-name="P72">16-19 </text:p>
            </table:table-cell>
            <table:table-cell table:style-name="Tableau7.B3" office:value-type="float" office:value="70">
              <text:p text:style-name="P74">70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&gt;=20</text:p>
            </table:table-cell>
            <table:table-cell table:style-name="Tableau7.B3" office:value-type="float" office:value="64">
              <text:p text:style-name="P74">64</text:p>
            </table:table-cell>
            <table:table-cell table:style-name="Tableau7.B3" office:value-type="float" office:value="33">
              <text:p text:style-name="P74">33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Stále studuji </text:p>
            </table:table-cell>
            <table:table-cell table:style-name="Tableau7.B3" office:value-type="float" office:value="60">
              <text:p text:style-name="P74">60</text:p>
            </table:table-cell>
            <table:table-cell table:style-name="Tableau7.B3" office:value-type="float" office:value="36">
              <text:p text:style-name="P74">36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Osoby samostatně výdělečně činné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Manažeři </text:p>
            </table:table-cell>
            <table:table-cell table:style-name="Tableau7.B3" office:value-type="float" office:value="64">
              <text:p text:style-name="P74">64</text:p>
            </table:table-cell>
            <table:table-cell table:style-name="Tableau7.B3" office:value-type="float" office:value="33">
              <text:p text:style-name="P74">33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Ostatní bílé obojky </text:p>
            </table:table-cell>
            <table:table-cell table:style-name="Tableau7.B3" office:value-type="float" office:value="68">
              <text:p text:style-name="P74">68</text:p>
            </table:table-cell>
            <table:table-cell table:style-name="Tableau7.B3" office:value-type="float" office:value="30">
              <text:p text:style-name="P74">30</text:p>
            </table:table-cell>
            <table:table-cell table:style-name="Tableau7.B3" office:value-type="float" office:value="2">
              <text:p text:style-name="P74">2</text:p>
            </table:table-cell>
          </table:table-row>
          <table:table-row>
            <table:table-cell table:style-name="Tableau7.A1" office:value-type="string">
              <text:p text:style-name="P72">Manuální pracovníci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7">
              <text:p text:style-name="P74">27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Obytné osoby </text:p>
            </table:table-cell>
            <table:table-cell table:style-name="Tableau7.B3" office:value-type="float" office:value="70">
              <text:p text:style-name="P74">70</text:p>
            </table:table-cell>
            <table:table-cell table:style-name="Tableau7.B3" office:value-type="float" office:value="25">
              <text:p text:style-name="P74">25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Nezaměstnaní </text:p>
            </table:table-cell>
            <table:table-cell table:style-name="Tableau7.B3" office:value-type="float" office:value="60">
              <text:p text:style-name="P74">60</text:p>
            </table:table-cell>
            <table:table-cell table:style-name="Tableau7.B3" office:value-type="float" office:value="35">
              <text:p text:style-name="P74">35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v důchodu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4">
              <text:p text:style-name="P74">24</text:p>
            </table:table-cell>
            <table:table-cell table:style-name="Tableau7.B3" office:value-type="float" office:value="7">
              <text:p text:style-name="P74">7</text:p>
            </table:table-cell>
          </table:table-row>
          <table:table-row>
            <table:table-cell table:style-name="Tableau7.A1" office:value-type="string">
              <text:p text:style-name="P72">Studenti </text:p>
            </table:table-cell>
            <table:table-cell table:style-name="Tableau7.B3" office:value-type="float" office:value="62">
              <text:p text:style-name="P74">62</text:p>
            </table:table-cell>
            <table:table-cell table:style-name="Tableau7.B3" office:value-type="float" office:value="35">
              <text:p text:style-name="P74">35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4" table:number-columns-spanned="4" office:value-type="string">
              <text:p text:style-name="P65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Venkovská oblast nebo vesnice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Malé nebo střední město </text:p>
            </table:table-cell>
            <table:table-cell table:style-name="Tableau7.B3" office:value-type="float" office:value="65">
              <text:p text:style-name="P74">65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Velké město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Ano </text:p>
            </table:table-cell>
            <table:table-cell table:style-name="Tableau7.B3" office:value-type="float" office:value="72">
              <text:p text:style-name="P74">72</text:p>
            </table:table-cell>
            <table:table-cell table:style-name="Tableau7.B3" office:value-type="float" office:value="25">
              <text:p text:style-name="P74">25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Ne </text:p>
            </table:table-cell>
            <table:table-cell table:style-name="Tableau7.B3" office:value-type="float" office:value="62">
              <text:p text:style-name="P74">62</text:p>
            </table:table-cell>
            <table:table-cell table:style-name="Tableau7.B3" office:value-type="float" office:value="32">
              <text:p text:style-name="P74">32</text:p>
            </table:table-cell>
            <table:table-cell table:style-name="Tableau7.B3" office:value-type="float" office:value="6">
              <text:p text:style-name="P74">6</text:p>
            </table:table-cell>
          </table:table-row>
        </table:table>
        <text:p text:style-name="P21"/>
        <text:h text:style-name="P19" text:outline-level="2"><text:bookmark-start text:name="__RefHeading___Toc215572_2930363814"/>2. Kvalita učení <text:bookmark-end text:name="__RefHeading___Toc215572_2930363814"/></text:h>
        <text:p text:style-name="P50">Přibližně tři čtvrtiny občanů EU tvrdí, že odborné vzdělávání a příprava nabízejí vysoce kvalitní vzdělávání </text:p>
        <text:p text:style-name="P21">V celé Evropské unii 73 % respondentů souhlasí s tvrzením, že odborné vzdělávání a příprava nabízí vysoce kvalitní učení, včetně 19 % respondentů, kteří rozhodně souhlasí, a 54 % respondentů, kteří mají tendenci souhlasit.<text:note text:id="ftn19" text:note-class="footnote"><text:note-citation>19</text:note-citation><text:note-body><text:p text:style-name="P13">Otázka č. B7.1. Prosím, řekněte mi, do jaké míry souhlasíte nebo nesouhlasíte s každým z následujících tvrzení: Odborné vzdělávání a příprava nabízí vysoce kvalitní vzdělávání. </text:p></text:note-body></text:note> Pouze 18 % nesouhlasí, zatímco 9 % neví. </text:p>
        <text:p text:style-name="P21">V průzkumu Eurobarometr z roku 2011 o odborném vzdělávání a přípravě (EU-27) 75 % respondentů uvedlo,<text:note text:id="ftn20" text:note-class="footnote"><text:note-citation>20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ek se liší od stávajícího průzkumu a používá pojem „OVP“, aniž by rozlišovalo mezi počátečním a pokračujícím OVP. QA10.1: „Sdělte mi prosím, do jaké míry souhlasíte nebo nesouhlasíte s každým z následujících tvrzení. Odborné vzdělávání a příprava nabízí vysoce kvalitní učení“. </text:span></text:p></text:note-body></text:note> že odborné vzdělávání a příprava nabízejí vysoce kvalitní vzdělávání, což přesně odráží výsledek tohoto zvláštního průzkumu Eurobarometr. </text:p>
        <text:p text:style-name="P21">V současném průzkumu se názory v jednotlivých členských státech liší, přičemž nejvyšší míra shody byla zaznamenána v Irsku (84 %), Španělsku a Dánsku (obě země 82 %) a na Maltě (81 %). Nejnižší úrovně jsou zaznamenány v Rumunsku (56 %), Lucembursku (62 %) a Bulharsku a Finsku (v obou případech 64 %). Ve všech členských státech alespoň polovina respondentů souhlasí s tím, že odborné vzdělávání a příprava nabízí vysoce kvalitní učení. </text:p>
        <text:p text:style-name="P21">Významný podíl respondentů odpověděl „nevím“, přičemž nejvyšší míra byla zaznamenána v Portugalsku a Lucembursku (v obou zemích 16 %). </text:p>
        <text:p text:style-name="P21"><draw:g text:anchor-type="paragraph" draw:z-index="12" draw:name="Forme9" draw:style-name="gr1"><draw:frame draw:style-name="gr369" draw:text-style-name="P99" svg:width="4.839cm" svg:height="5.428cm" svg:x="10.755cm" svg:y="-7.911cm"><draw:image xlink:href="Pictures/10000000000001E700000213B6109411327796E7.png" xlink:type="simple" xlink:show="embed" xlink:actuate="onLoad" draw:mime-type="image/png"><text:p/></draw:image></draw:frame><draw:frame draw:style-name="gr370" draw:text-style-name="P101" svg:width="8.434cm" svg:height="1.551cm" svg:x="8.802cm" svg:y="-9.596cm"><draw:text-box><text:p text:style-name="P100"><text:span text:style-name="T58">QB7.1: Prosím, řekněte mi, do jaké míry souhlasíte nebo nesouhlasíte s každým z následujících tvrzení: – počáteční odborné vzdělávání a příprava nabízí vysoce kvalitní učení (EU-27) (%) </text:span></text:p></draw:text-box></draw:frame><draw:frame draw:style-name="gr371" draw:text-style-name="P109" svg:width="2.527cm" svg:height="0.578cm" svg:x="10.303cm" svg:y="-8.372cm"><draw:text-box><text:p text:style-name="P103"><text:span text:style-name="T58">Nevím 9</text:span></text:p></draw:text-box></draw:frame><draw:frame draw:style-name="gr372" draw:text-style-name="P109" svg:width="3.264cm" svg:height="0.902cm" svg:x="8.961cm" svg:y="-7.797cm"><draw:text-box><text:p text:style-name="P103"><text:span text:style-name="T58">Rozhodně nesouhlasím 2</text:span></text:p></draw:text-box></draw:frame><draw:frame draw:style-name="gr373" draw:text-style-name="P109" svg:width="2.102cm" svg:height="0.902cm" svg:x="8.67cm" svg:y="-6.83cm"><draw:text-box><text:p text:style-name="P103"><text:span text:style-name="T58">Nesouhlasím 16</text:span></text:p></draw:text-box></draw:frame><draw:frame draw:style-name="gr374" draw:text-style-name="P110" svg:width="2.818cm" svg:height="0.902cm" svg:x="13.544cm" svg:y="-7.98cm"><draw:text-box><text:p text:style-name="P100"><text:span text:style-name="T58">Naprosto souhlasím 19</text:span></text:p></draw:text-box></draw:frame><draw:frame draw:style-name="gr375" draw:text-style-name="P110" svg:width="3.735cm" svg:height="0.578cm" svg:x="11.956cm" svg:y="-2.599cm"><draw:text-box><text:p text:style-name="P100"><text:span text:style-name="T58">Spíše souhlasím 54</text:span></text:p></draw:text-box></draw:frame></draw:g></text:p>
        <text:p text:style-name="P21"/>
        <text:p text:style-name="P21"><draw:g text:anchor-type="paragraph" draw:z-index="13" draw:name="Forme10" draw:style-name="gr1"><draw:frame draw:style-name="gr361" draw:text-style-name="P99" svg:width="16.537cm" svg:height="7.571cm" svg:x="0.228cm" svg:y="-0.13cm"><draw:image xlink:href="Pictures/10000000000005590000027325238147A4E7155C.png" xlink:type="simple" xlink:show="embed" xlink:actuate="onLoad" draw:mime-type="image/png"><text:p/></draw:image></draw:frame><draw:frame draw:style-name="gr362" draw:text-style-name="P101" svg:width="16.394cm" svg:height="0.902cm" svg:x="0cm" svg:y="-0.961cm"><draw:text-box><text:p text:style-name="P100"><text:span text:style-name="T58">Otázka č. B7.1. Uveďte, do jaké míry souhlasíte nebo nesouhlasíte s ead1 z bodu 111a těchto prohlášení:— počáteční odborné vzdělávání a příprava nabízí vysoce kvalitní učení (%) </text:span></text:p></draw:text-box></draw:frame><draw:g draw:style-name="gr4"><draw:frame draw:style-name="gr363" draw:text-style-name="P99" svg:width="14.098cm" svg:height="0.959cm" svg:x="0.543cm" svg:y="7.476cm"><draw:image xlink:href="Pictures/100000000000022300000022902E68B765C34830.png" xlink:type="simple" xlink:show="embed" xlink:actuate="onLoad" draw:mime-type="image/png"><text:p/></draw:image></draw:frame><draw:frame draw:style-name="gr364" draw:text-style-name="P101" svg:width="2.924cm" svg:height="0.902cm" svg:x="1.004cm" svg:y="7.65cm"><draw:text-box><text:p text:style-name="P105"><text:span text:style-name="T58">Rozhodně souhlasím</text:span></text:p></draw:text-box></draw:frame><draw:frame draw:style-name="gr365" draw:text-style-name="P101" svg:width="2.857cm" svg:height="0.59cm" svg:x="4.013cm" svg:y="7.627cm"><draw:text-box><text:p text:style-name="P105"><text:span text:style-name="T58">Spíše souhlasím</text:span></text:p></draw:text-box></draw:frame><draw:frame draw:style-name="gr366" draw:text-style-name="P101" svg:width="3.282cm" svg:height="0.646cm" svg:x="7.195cm" svg:y="7.671cm"><draw:text-box><text:p text:style-name="P105"><text:span text:style-name="T58">Spíše nesouhlasím</text:span></text:p></draw:text-box></draw:frame><draw:frame draw:style-name="gr367" draw:text-style-name="P101" svg:width="3.484cm" svg:height="0.646cm" svg:x="10.823cm" svg:y="7.629cm"><draw:text-box><text:p text:style-name="P105"><text:span text:style-name="T58">Rozhodně nesouhlasím</text:span></text:p></draw:text-box></draw:frame><draw:frame draw:style-name="gr368" draw:text-style-name="P101" svg:width="2.52cm" svg:height="0.687cm" svg:x="14.545cm" svg:y="7.629cm"><draw:text-box><text:p text:style-name="P105"><text:span text:style-name="T58">Nevím</text:span></text:p></draw:text-box></draw:frame></draw:g></draw:g></text:p>
        <text:p text:style-name="P29">Názory na to, do jaké míry odborné vzdělávání a příprava nabízí vysoce kvalitní učení, se liší podle sociodemografických a postojových faktorů, a to následovně. </text:p>
        <text:p text:style-name="P52">■ Respondenti, kteří vidí odborné vzdělávání a přípravu v pozitivním světle, s větší pravděpodobností souhlasí: 82 % těch, kteří uvádějí, že odborné vzdělávání a příprava je v jejich zemi vnímáno pozitivně, s tímto tvrzením souhlasí, zatímco 56 % těch, kteří uvádějí, že je vnímáno negativně. </text:p>
        <text:p text:style-name="P52">■ Názor, že odborné vzdělávání a příprava nabízí vysoce kvalitní vzdělávání, je rozšířenější mezi respondenty, kteří se domnívají, že lidé dostávají dostatek informací o příležitostech odborného vzdělávání a přípravy (82 %), než mezi těmi, kteří se domnívají, že tomu tak není (61 %). </text:p>
        <text:p text:style-name="P52">■ Mezi socioprofesními kategoriemi existují značné rozdíly, přičemž manuální pracovníci s největší pravděpodobností souhlasí s tím, že odborné vzdělávání a příprava nabízí vysoce kvalitní učení (75 %) ve srovnání s 68 % studentů. </text:p>
        <text:p text:style-name="P52">Subjektivní urbanizace je také spojena s různými reakcemi, protože 76 % respondentů ve venkovských oblastech nebo vesnicích s tímto tvrzením souhlasí ve srovnání se 70 % respondentů v malých nebo středních městech. </text:p>
        <text:p text:style-name="P52">■ Existují drobné rozdíly podle věku. Respondenti ve věku 40–55 let s největší pravděpodobností souhlasí s tím, že odborné vzdělávání a příprava nabízí vysoce kvalitní učení (74 %). Toto číslo mírně klesá na 73 % u osob ve věku 55 let a více, 72 % u osob ve věku 25–39 let a 69 % u respondentů ve věku 15–24 let. </text:p>
        <text:p text:style-name="P52">Věk na konci vzdělávání také hraje malou roli. Víra v to, že odborné vzdělávání a příprava nabízí vysoce kvalitní učení, je nejvyšší mezi respondenty, kteří ukončili vzdělávání ve věku 16–19 let (74 %), ve srovnání se 73 % respondentů, kteří ukončili vzdělávání ve věku 20 let nebo později, a 71 % respondentů, kteří ukončili vzdělávání ve věku 15 let nebo mladším. </text:p>
        <text:p text:style-name="P52">■ Respondenti doporučující střední odborné vzdělání s tímto tvrzením souhlasí s větší pravděpodobností (77 %) než respondenti doporučující všeobecné středoškolské vzdělání (70 %). </text:p>
        <text:p text:style-name="P52">■ Respondenti, kteří sami navštěvovali odborné vzdělávání a přípravu, s větší pravděpodobností souhlasí s tím, že odborné vzdělávání a příprava nabízí vysoce kvalitní vzdělávání (76 %), než ti, kteří odborné vzdělávání a přípravu nenavštěvovali (70 %). </text:p>
        <text:p text:style-name="P52">■ Rozdíly ve vnímání podle pohlaví jsou zanedbatelné. </text:p>
        <text:p text:style-name="P21"/>
        <text:p text:style-name="P28"/>
        <table:table table:name="Tableau8" table:style-name="Tableau8">
          <table:table-column table:style-name="Tableau8.A"/>
          <table:table-column table:style-name="Tableau8.B"/>
          <table:table-column table:style-name="Tableau8.C"/>
          <table:table-column table:style-name="Tableau8.D"/>
          <table:table-row>
            <table:table-cell table:style-name="Tableau8.A1" table:number-columns-spanned="4" office:value-type="string">
              <text:p text:style-name="P88">QB7.1 Prosím, řekněte mi, do jaké míry souhlasíte nebo nesouhlasíte s každým z následujících tvrzení: počáteční odborné vzdělávání a příprava nabízí vysoce kvalitní učení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0"/>
            </table:table-cell>
            <table:table-cell table:style-name="Tableau8.A1" office:value-type="string">
              <text:p text:style-name="P83">„Souhlasím“ celkem</text:p>
            </table:table-cell>
            <table:table-cell table:style-name="Tableau8.A1" office:value-type="string">
              <text:p text:style-name="P83">„Nesouhlasím“ celkem </text:p>
            </table:table-cell>
            <table:table-cell table:style-name="Tableau8.A1" office:value-type="string">
              <text:p text:style-name="P83">Nevím</text:p>
            </table:table-cell>
          </table:table-row>
          <table:table-row>
            <table:table-cell table:style-name="Tableau8.A1" office:value-type="string">
              <text:p text:style-name="P88">EU-27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člověk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1" office:value-type="string">
              <text:p text:style-name="P88">žena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15-24 </text:p>
            </table:table-cell>
            <table:table-cell table:style-name="Tableau8.B3" office:value-type="float" office:value="69">
              <text:p text:style-name="P92">69</text:p>
            </table:table-cell>
            <table:table-cell table:style-name="Tableau8.B3" office:value-type="float" office:value="24">
              <text:p text:style-name="P92">24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25-39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1">
              <text:p text:style-name="P92">21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40-54 </text:p>
            </table:table-cell>
            <table:table-cell table:style-name="Tableau8.B3" office:value-type="float" office:value="74">
              <text:p text:style-name="P92">74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&gt;=55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6">
              <text:p text:style-name="P92">16</text:p>
            </table:table-cell>
            <table:table-cell table:style-name="Tableau8.B3" office:value-type="float" office:value="11">
              <text:p text:style-name="P92">11</text:p>
            </table:table-cell>
          </table:table-row>
          <table:table-row>
            <table:table-cell table:style-name="Tableau8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&lt;=–15</text:p>
            </table:table-cell>
            <table:table-cell table:style-name="Tableau8.B3" office:value-type="float" office:value="71">
              <text:p text:style-name="P92">71</text:p>
            </table:table-cell>
            <table:table-cell table:style-name="Tableau8.B3" office:value-type="float" office:value="15">
              <text:p text:style-name="P92">15</text:p>
            </table:table-cell>
            <table:table-cell table:style-name="Tableau8.B3" office:value-type="float" office:value="14">
              <text:p text:style-name="P92">14</text:p>
            </table:table-cell>
          </table:table-row>
          <table:table-row>
            <table:table-cell table:style-name="Tableau8.A1" office:value-type="string">
              <text:p text:style-name="P88">16-19 </text:p>
            </table:table-cell>
            <table:table-cell table:style-name="Tableau8.B3" office:value-type="float" office:value="74">
              <text:p text:style-name="P92">74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&gt;=20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1" office:value-type="string">
              <text:p text:style-name="P88">Stále studuji </text:p>
            </table:table-cell>
            <table:table-cell table:style-name="Tableau8.B3" office:value-type="float" office:value="67">
              <text:p text:style-name="P92">67</text:p>
            </table:table-cell>
            <table:table-cell table:style-name="Tableau8.B3" office:value-type="float" office:value="23">
              <text:p text:style-name="P92">23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Osoby samostatně výdělečně činné </text:p>
            </table:table-cell>
            <table:table-cell table:style-name="Tableau8.B3" office:value-type="float" office:value="71">
              <text:p text:style-name="P92">71</text:p>
            </table:table-cell>
            <table:table-cell table:style-name="Tableau8.B3" office:value-type="float" office:value="21">
              <text:p text:style-name="P92">21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Manažeři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Ostatní bílé obojky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Manuální pracovníci </text:p>
            </table:table-cell>
            <table:table-cell table:style-name="Tableau8.B3" office:value-type="float" office:value="75">
              <text:p text:style-name="P92">75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Obytné osoby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Nezaměstnaní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v důchodu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5">
              <text:p text:style-name="P92">15</text:p>
            </table:table-cell>
            <table:table-cell table:style-name="Tableau8.B3" office:value-type="float" office:value="12">
              <text:p text:style-name="P92">12</text:p>
            </table:table-cell>
          </table:table-row>
          <table:table-row>
            <table:table-cell table:style-name="Tableau8.A1" office:value-type="string">
              <text:p text:style-name="P88">Studenti </text:p>
            </table:table-cell>
            <table:table-cell table:style-name="Tableau8.B3" office:value-type="float" office:value="68">
              <text:p text:style-name="P92">68</text:p>
            </table:table-cell>
            <table:table-cell table:style-name="Tableau8.B3" office:value-type="float" office:value="24">
              <text:p text:style-name="P92">24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Venkovská oblast nebo vesnice </text:p>
            </table:table-cell>
            <table:table-cell table:style-name="Tableau8.B3" office:value-type="float" office:value="76">
              <text:p text:style-name="P92">76</text:p>
            </table:table-cell>
            <table:table-cell table:style-name="Tableau8.B3" office:value-type="float" office:value="16">
              <text:p text:style-name="P92">16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Malé nebo střední město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Velké město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Pozitivní </text:p>
            </table:table-cell>
            <table:table-cell table:style-name="Tableau8.B3" office:value-type="float" office:value="82">
              <text:p text:style-name="P92">82</text:p>
            </table:table-cell>
            <table:table-cell table:style-name="Tableau8.B3" office:value-type="float" office:value="12">
              <text:p text:style-name="P92">12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negativní </text:p>
            </table:table-cell>
            <table:table-cell table:style-name="Tableau8.B3" office:value-type="float" office:value="56">
              <text:p text:style-name="P92">56</text:p>
            </table:table-cell>
            <table:table-cell table:style-name="Tableau8.B3" office:value-type="float" office:value="35">
              <text:p text:style-name="P92">35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Ano </text:p>
            </table:table-cell>
            <table:table-cell table:style-name="Tableau8.B3" office:value-type="float" office:value="76">
              <text:p text:style-name="P92">76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Ne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11">
              <text:p text:style-name="P92">11</text:p>
            </table:table-cell>
          </table:table-row>
        </table:table>
        <text:p text:style-name="P21"/>
        <text:h text:style-name="P19" text:outline-level="2"><text:bookmark-start text:name="__RefHeading___Toc215574_2930363814"/>3. Kvalita pedagogických pracovníků <text:bookmark-end text:name="__RefHeading___Toc215574_2930363814"/></text:h>
        <text:p text:style-name="P50">Přibližně čtyři z pěti občanů EU uvádějí, že učitelé a školitelé v odborném vzdělávání a přípravě jsou kompetentní </text:p>
        <text:p text:style-name="P21">V celé Evropské unii 79 % občanů EU uvádí, že učitelé a školitelé v oblasti odborného vzdělávání a přípravy jsou kompetentní, včetně 23 %, kteří rozhodně souhlasí, a 56 %, kteří mají tendenci souhlasit.<text:note text:id="ftn21" text:note-class="footnote"><text:note-citation>21</text:note-citation><text:note-body><text:p text:style-name="P13">Otázka č. B7.3 Prosím, řekněte mi, do jaké míry souhlasíte nebo nesouhlasíte s každým z následujících tvrzení: Učitelé a školitelé v odborném vzdělávání a přípravě jsou kompetentní. </text:p></text:note-body></text:note> Více než jeden z deseti respondentů nesouhlasí (13 %), zatímco 8 % neví. </text:p>
        <text:p text:style-name="P21">Dohoda se v průběhu času mírně zvýšila. V průzkumu Eurobarometr z roku 2011 o odborném vzdělávání a přípravě (EU-27) 76 % respondentů souhlasilo s tím, že učitelé a školitelé v odborném vzdělávání a přípravě jsou kompetentní.<text:note text:id="ftn22" text:note-class="footnote"><text:note-citation>2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 Znění otázek se liší od stávajícího průzkumu a používá termín „OVP“, aniž by rozlišovalo mezi počátečním a dalším OVP. QA10.3: „Sdělte mi prosím, do jaké míry souhlasíte nebo nesouhlasíte s každým z následujících tvrzení. Učitelé a školitelé v oblasti odborného vzdělávání a přípravy jsou kompetentní“.</text:span></text:p></text:note-body></text:note> </text:p>
        <text:p text:style-name="P21">V současném průzkumu se názory v jednotlivých členských státech liší, přičemž nejvyšší míra shody byla zaznamenána v Rakousku (86 %), Irsku (84 %) a na Kypru (83 %). Nejnižší úrovně jsou zaznamenány v Rumunsku (64 %), Bulharsku a Lucembursku (obě země 72 %) a Nizozemsku (73 %). Ve všech členských státech alespoň šest z deseti respondentů uvádí, že učitelé a školitelé v oblasti odborného vzdělávání a přípravy jsou kompetentní. </text:p>
        <text:p text:style-name="P21"><draw:g text:anchor-type="paragraph" draw:z-index="14" draw:name="Forme11" draw:style-name="gr1"><draw:frame draw:style-name="gr354" draw:text-style-name="P99" svg:width="6.091cm" svg:height="6.626cm" svg:x="10.257cm" svg:y="-7.337cm"><draw:image xlink:href="Pictures/10000000000001D100000200177E002838688217.png" xlink:type="simple" xlink:show="embed" xlink:actuate="onLoad" draw:mime-type="image/png"><text:p/></draw:image></draw:frame><draw:frame draw:style-name="gr355" draw:text-style-name="P101" svg:width="7.797cm" svg:height="1.551cm" svg:x="9.017cm" svg:y="-8.722cm"><draw:text-box><text:p text:style-name="P100"><text:span text:style-name="T58">QB7.3: Prosím, řekněte mi, do jaké míry souhlasíte nebo nesouhlasíte s každým z následujících tvrzení: Učitelé a školitelé v počátečním odborném vzdělávání a přípravě jsou kompetentní (EU-27) (%} </text:span></text:p></draw:text-box></draw:frame><draw:frame draw:style-name="gr356" draw:text-style-name="P101" svg:width="1.983cm" svg:height="0.902cm" svg:x="10.799cm" svg:y="-7.727cm"><draw:text-box><text:p text:style-name="P100"><text:span text:style-name="T58">Nevím 8</text:span></text:p></draw:text-box></draw:frame><draw:frame draw:style-name="gr357" draw:text-style-name="P104" svg:width="2.454cm" svg:height="0.902cm" svg:x="9.236cm" svg:y="-7.027cm"><draw:text-box><text:p text:style-name="P103"><text:span text:style-name="T58">Rozhodně nesouhlasím 2</text:span></text:p></draw:text-box></draw:frame><draw:frame draw:style-name="gr358" draw:text-style-name="P104" svg:width="1.971cm" svg:height="0.902cm" svg:x="8.647cm" svg:y="-6.067cm"><draw:text-box><text:p text:style-name="P103"><text:span text:style-name="T58">Nesouhlasím 11</text:span></text:p></draw:text-box></draw:frame><draw:frame draw:style-name="gr359" draw:text-style-name="P101" svg:width="1.715cm" svg:height="1.227cm" svg:x="15.052cm" svg:y="-7.214cm"><draw:text-box><text:p text:style-name="P100"><text:span text:style-name="T58">Naprosto souhlasím 23</text:span></text:p></draw:text-box></draw:frame><draw:frame draw:style-name="gr360" draw:text-style-name="P101" svg:width="3.223cm" svg:height="0.578cm" svg:x="11.406cm" svg:y="-0.615cm"><draw:text-box><text:p text:style-name="P100"><text:span text:style-name="T58">Souhlasím 56</text:span></text:p></draw:text-box></draw:frame></draw:g><draw:g text:anchor-type="paragraph" draw:z-index="15" draw:name="Forme12" draw:style-name="gr1"><draw:frame draw:style-name="gr346" draw:text-style-name="P99" svg:width="17.119cm" svg:height="7.843cm" svg:x="0.113cm" svg:y="1.49cm"><draw:image xlink:href="Pictures/10000000000005470000026B0A0B940F4BB798D4.png" xlink:type="simple" xlink:show="embed" xlink:actuate="onLoad" draw:mime-type="image/png"><text:p/></draw:image></draw:frame><draw:frame draw:style-name="gr347" draw:text-style-name="P101" svg:width="16.581cm" svg:height="0.902cm" svg:x="0.492cm" svg:y="0.589cm"><draw:text-box><text:p text:style-name="P100"><text:span text:style-name="T58">Otázka č. B7.3 Uveďte, do jaké míry souhlasíte nebo nesouhlasíte s každým z následujících tvrzení:- Učitelé a školitelé v počátečním odborném vzdělávání a přípravě jsou kompetentní (%) </text:span></text:p></draw:text-box></draw:frame><draw:g draw:style-name="gr4"><draw:frame draw:style-name="gr348" draw:text-style-name="P99" svg:width="14.098cm" svg:height="0.959cm" svg:x="0.746cm" svg:y="9.389cm"><draw:image xlink:href="Pictures/100000000000022300000022902E68B765C34830.png" xlink:type="simple" xlink:show="embed" xlink:actuate="onLoad" draw:mime-type="image/png"><text:p/></draw:image></draw:frame><draw:frame draw:style-name="gr349" draw:text-style-name="P101" svg:width="2.924cm" svg:height="0.902cm" svg:x="1.207cm" svg:y="9.564cm"><draw:text-box><text:p text:style-name="P105"><text:span text:style-name="T58">Rozhodně souhlasím</text:span></text:p></draw:text-box></draw:frame><draw:frame draw:style-name="gr350" draw:text-style-name="P101" svg:width="2.857cm" svg:height="0.59cm" svg:x="4.216cm" svg:y="9.541cm"><draw:text-box><text:p text:style-name="P105"><text:span text:style-name="T58">Spíše souhlasím</text:span></text:p></draw:text-box></draw:frame><draw:frame draw:style-name="gr351" draw:text-style-name="P101" svg:width="3.282cm" svg:height="0.646cm" svg:x="7.398cm" svg:y="9.583cm"><draw:text-box><text:p text:style-name="P105"><text:span text:style-name="T58">Spíše nesouhlasím</text:span></text:p></draw:text-box></draw:frame><draw:frame draw:style-name="gr352" draw:text-style-name="P101" svg:width="3.484cm" svg:height="0.646cm" svg:x="11.026cm" svg:y="9.543cm"><draw:text-box><text:p text:style-name="P105"><text:span text:style-name="T58">Rozhodně nesouhlasím</text:span></text:p></draw:text-box></draw:frame><draw:frame draw:style-name="gr353" draw:text-style-name="P101" svg:width="2.52cm" svg:height="0.687cm" svg:x="14.748cm" svg:y="9.543cm"><draw:text-box><text:p text:style-name="P105"><text:span text:style-name="T58">Nevím</text:span></text:p></draw:text-box></draw:frame></draw:g></draw:g></text:p>
        <text:p text:style-name="P21"/>
        <text:p text:style-name="P29">Rozsah, v němž respondenti souhlasí s tím, že učitelé a školitelé odborného vzdělávání a přípravy jsou kompetentní, se liší podle sociodemografických a postojových faktorů, a to následovně. </text:p>
        <text:p text:style-name="P52">■ Ti, kteří vnímají odborné vzdělávání a přípravu v pozitivním světle, s větší pravděpodobností zastávají tento názor: 87 % ve srovnání s 67 % u těch, kteří si myslí, že odborné vzdělávání a příprava má negativní obraz. </text:p>
        <text:p text:style-name="P52">■ Respondenti, kteří se domnívají, že studenti dostávají dostatek informací o příležitostech v oblasti odborného vzdělávání a přípravy, s tím souhlasí s mnohem větší pravděpodobností (87 %) než ti, kteří s tím nesouhlasí (69 %). </text:p>
        <text:p text:style-name="P52">■ Existují některé významné rozdíly mezi socioprofesními kategoriemi, přičemž tento názor s největší pravděpodobností zastávají manažeři a další dělníci (oba 81 %) ve srovnání se 74 % osob v domácnosti. </text:p>
        <text:p text:style-name="P52">■ Podle věku na konci vzdělávání je přesvědčení, že učitelé odborného vzdělávání a přípravy jsou kompetentní, nejrozšířenější mezi respondenty, kteří ukončili své vzdělání po dosažení věku 20 let (81 %). Toto číslo činí 79 % u osob, které ukončily vzdělání ve věku 16–19 let, a 74 % u osob, jejichž vzdělání skončilo ve věku 15 let nebo dříve. </text:p>
        <text:p text:style-name="P52">■ Existují určité malé rozdíly b věk y, přičemž respondenti ve věku 40–54 let s největší pravděpodobností souhlasí s tím, že učitelé odborného vzdělávání a přípravy jsou kompetentní (81 %), zatímco 77 % respondentů ve věku 15–24 let tak činí. </text:p>
        <text:p text:style-name="P52">■ Respondenti, kteří navštěvovali odborné vzdělávání a přípravu, s větší pravděpodobností souhlasí s tím, že učitelé odborného vzdělávání a přípravy jsou kompetentní (81 %), než ti, kteří odborné vzdělávání a přípravu nenavštěvují (77 %). </text:p>
        <text:p text:style-name="P52">■ Neexistují žádné rozdíly ve vnímání podle pohlaví. </text:p>
        <text:p text:style-name="P21"/>
        <text:p text:style-name="P28"/>
        <table:table table:name="Tableau9" table:style-name="Tableau9">
          <table:table-column table:style-name="Tableau9.A"/>
          <table:table-column table:style-name="Tableau9.B"/>
          <table:table-column table:style-name="Tableau9.C"/>
          <table:table-column table:style-name="Tableau9.D"/>
          <table:table-row>
            <table:table-cell table:style-name="Tableau9.A1" table:number-columns-spanned="4" office:value-type="string">
              <text:p text:style-name="P88">QB7.3 Prosím, řekněte mi, do jaké míry souhlasíte nebo nesouhlasíte s každým z následujících tvrzení: Učitelé a školitelé v počátečním odborném vzdělávání a přípravě jsou kompetentní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0"/>
            </table:table-cell>
            <table:table-cell table:style-name="Tableau9.A1" office:value-type="string">
              <text:p text:style-name="P83">„Souhlasím“ celkem</text:p>
            </table:table-cell>
            <table:table-cell table:style-name="Tableau9.A1" office:value-type="string">
              <text:p text:style-name="P83">„Nesouhlasím“ celkem </text:p>
            </table:table-cell>
            <table:table-cell table:style-name="Tableau9.A1" office:value-type="string">
              <text:p text:style-name="P83">Nevím</text:p>
            </table:table-cell>
          </table:table-row>
          <table:table-row>
            <table:table-cell table:style-name="Tableau9.A1" office:value-type="string">
              <text:p text:style-name="P88">EU-27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člověk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žena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15-24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6">
              <text:p text:style-name="P92">16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25-39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40-54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&gt;=55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11">
              <text:p text:style-name="P92">11</text:p>
            </table:table-cell>
          </table:table-row>
          <table:table-row>
            <table:table-cell table:style-name="Tableau9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&lt;=–15</text:p>
            </table:table-cell>
            <table:table-cell table:style-name="Tableau9.B3" office:value-type="float" office:value="74">
              <text:p text:style-name="P92">74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14">
              <text:p text:style-name="P92">14</text:p>
            </table:table-cell>
          </table:table-row>
          <table:table-row>
            <table:table-cell table:style-name="Tableau9.A1" office:value-type="string">
              <text:p text:style-name="P88">16-19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&gt;=20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Stále studuji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5">
              <text:p text:style-name="P92">15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Osoby samostatně výdělečně činné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Manažeři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0">
              <text:p text:style-name="P92">10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Ostatní bílé obojky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Manuální pracovníci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6">
              <text:p text:style-name="P92">6</text:p>
            </table:table-cell>
          </table:table-row>
          <table:table-row>
            <table:table-cell table:style-name="Tableau9.A1" office:value-type="string">
              <text:p text:style-name="P88">Obytné osoby </text:p>
            </table:table-cell>
            <table:table-cell table:style-name="Tableau9.B3" office:value-type="float" office:value="74">
              <text:p text:style-name="P92">74</text:p>
            </table:table-cell>
            <table:table-cell table:style-name="Tableau9.B3" office:value-type="float" office:value="17">
              <text:p text:style-name="P92">17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Nezaměstnaní </text:p>
            </table:table-cell>
            <table:table-cell table:style-name="Tableau9.B3" office:value-type="float" office:value="75">
              <text:p text:style-name="P92">75</text:p>
            </table:table-cell>
            <table:table-cell table:style-name="Tableau9.B3" office:value-type="float" office:value="16">
              <text:p text:style-name="P92">16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v důchodu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12">
              <text:p text:style-name="P92">12</text:p>
            </table:table-cell>
          </table:table-row>
          <table:table-row>
            <table:table-cell table:style-name="Tableau9.A1" office:value-type="string">
              <text:p text:style-name="P88">Studenti </text:p>
            </table:table-cell>
            <table:table-cell table:style-name="Tableau9.B3" office:value-type="float" office:value="76">
              <text:p text:style-name="P92">76</text:p>
            </table:table-cell>
            <table:table-cell table:style-name="Tableau9.B3" office:value-type="float" office:value="17">
              <text:p text:style-name="P92">17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Venkovská oblast nebo vesnice 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Malé nebo střední město 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Velké město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Pozitivní </text:p>
            </table:table-cell>
            <table:table-cell table:style-name="Tableau9.B3" office:value-type="float" office:value="87">
              <text:p text:style-name="P92">87</text:p>
            </table:table-cell>
            <table:table-cell table:style-name="Tableau9.B3" office:value-type="float" office:value="8">
              <text:p text:style-name="P92">8</text:p>
            </table:table-cell>
            <table:table-cell table:style-name="Tableau9.B3" office:value-type="float" office:value="5">
              <text:p text:style-name="P92">5</text:p>
            </table:table-cell>
          </table:table-row>
          <table:table-row>
            <table:table-cell table:style-name="Tableau9.A1" office:value-type="string">
              <text:p text:style-name="P88">negativní </text:p>
            </table:table-cell>
            <table:table-cell table:style-name="Tableau9.B3" office:value-type="float" office:value="67">
              <text:p text:style-name="P92">67</text:p>
            </table:table-cell>
            <table:table-cell table:style-name="Tableau9.B3" office:value-type="float" office:value="24">
              <text:p text:style-name="P92">24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Ano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6">
              <text:p text:style-name="P92">6</text:p>
            </table:table-cell>
          </table:table-row>
          <table:table-row>
            <table:table-cell table:style-name="Tableau9.A1" office:value-type="string">
              <text:p text:style-name="P88">Ne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10">
              <text:p text:style-name="P92">10</text:p>
            </table:table-cell>
          </table:table-row>
        </table:table>
        <text:p text:style-name="P21"/>
        <text:h text:style-name="P19" text:outline-level="2"><text:bookmark-start text:name="__RefHeading___Toc215576_2930363814"/>4. Kvalita infrastruktury <text:bookmark-end text:name="__RefHeading___Toc215576_2930363814"/></text:h>
        <text:p text:style-name="P50">Přibližně čtyři z pěti občanů EU tvrdí, že odborné vzdělávání a příprava umožňují přístup k moderní fyzické a digitální infrastruktuře </text:p>
        <text:p text:style-name="P21">V celé Evropské unii 78 % občanů EU souhlasí s tím, že odborné vzdělávání a příprava umožňuje přístup k moderní fyzické a digitální infrastruktuře, jako jsou počítače a stroje. Patří sem 24 % těch, kteří rozhodně souhlasí, a 54 % těch, kteří mají tendenci souhlasit. Pouze 13 % nesouhlasí, zatímco 9 % neví.<text:note text:id="ftn23" text:note-class="footnote"><text:note-citation>23</text:note-citation><text:note-body><text:p text:style-name="P13">Otázka č. B7.2 Prosím, řekněte mi, do jaké míry souhlasíte nebo nesouhlasíte s každým z následujících tvrzení: Odborné vzdělávání a příprava umožňují přístup k moderní fyzické a digitální infrastruktuře (počítače, stroje atd.).</text:p></text:note-body></text:note> </text:p>
        <text:p text:style-name="P21">V průzkumu Eurobarometr z roku 2011 o odborném vzdělávání a přípravě (EU-27) souhlasilo 82 % respondentů s tím, že odborné vzdělávání a příprava poskytují přístup k modernímu vybavení tohoto druhu,<text:note text:id="ftn24" text:note-class="footnote"><text:note-citation>24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6">h</text:span><text:span text:style-name="T53"> ttps://europa.eu/eurobarometer/surveys/detail/999</text:span></text:a><text:span text:style-name="T53">. Znění otázek se liší od stávajícího průzkumu a používá pojem „OVP“, aniž by rozlišovalo mezi počátečním a pokračujícím OVP. QA10.2: „Sdělte mi prosím, do jaké míry souhlasíte nebo nesouhlasíte s každým z následujících tvrzení. Odborné vzdělávání a příprava umožňují přístup k modernímu vybavení (počítačům, strojům atd.).“ </text:span></text:p></text:note-body></text:note> což je o něco více než 78 % zaznamenaných v tomto průzkumu. </text:p>
        <text:p text:style-name="P21">V současném průzkumu se názory v jednotlivých členských státech liší, přičemž nejvyšší míra shody byla zaznamenána na Maltě a ve Finsku (obě země 88 %) a v Lotyšsku (86 %). Nejnižší úrovně jsou zaznamenány v Rumunsku (61 %), Řecku (71 %) a Francii (75 %). </text:p>
        <text:p text:style-name="P21">Ve všech členských státech nejméně šest z deseti respondentů uvádí, že odborné vzdělávání a příprava umožňuje přístup k moderní fyzické a digitální infrastruktuře. </text:p>
        <text:p text:style-name="P21"><draw:g text:anchor-type="paragraph" draw:z-index="17" draw:name="Forme14" draw:style-name="gr1"><draw:frame draw:style-name="gr331" draw:text-style-name="P99" svg:width="16.035cm" svg:height="7.016cm" svg:x="0.208cm" svg:y="1cm"><draw:image xlink:href="Pictures/10000000000005490000025060C3F64AA3A6BE16.png" xlink:type="simple" xlink:show="embed" xlink:actuate="onLoad" draw:mime-type="image/png"><text:p/></draw:image></draw:frame><draw:frame draw:style-name="gr332" draw:text-style-name="P101" svg:width="16.082cm" svg:height="0.902cm" svg:x="0.002cm" svg:y="0.102cm"><draw:text-box><text:p text:style-name="P100"><text:span text:style-name="T58">Otázka č. B7.2 Prosím, řekněte mi, do jaké míry souhlasíte nebo nesouhlasíte s každým z následujících tvrzení: Počáteční odborné vzdělávání a příprava umožňuje přístup k moderní fyzické a digitální infrastruktuře (počítače, stroje atd.) (%) </text:span></text:p></draw:text-box></draw:frame><draw:g draw:style-name="gr4"><draw:frame draw:style-name="gr333" draw:text-style-name="P99" svg:width="14.098cm" svg:height="0.959cm" svg:x="0.498cm" svg:y="8.04cm"><draw:image xlink:href="Pictures/100000000000022300000022902E68B765C34830.png" xlink:type="simple" xlink:show="embed" xlink:actuate="onLoad" draw:mime-type="image/png"><text:p/></draw:image></draw:frame><draw:frame draw:style-name="gr334" draw:text-style-name="P101" svg:width="2.924cm" svg:height="0.902cm" svg:x="0.96cm" svg:y="8.214cm"><draw:text-box><text:p text:style-name="P105"><text:span text:style-name="T58">Rozhodně souhlasím</text:span></text:p></draw:text-box></draw:frame><draw:frame draw:style-name="gr335" draw:text-style-name="P101" svg:width="2.858cm" svg:height="0.59cm" svg:x="3.967cm" svg:y="8.191cm"><draw:text-box><text:p text:style-name="P105"><text:span text:style-name="T58">Spíše souhlasím</text:span></text:p></draw:text-box></draw:frame><draw:frame draw:style-name="gr336" draw:text-style-name="P101" svg:width="3.282cm" svg:height="0.646cm" svg:x="7.149cm" svg:y="8.235cm"><draw:text-box><text:p text:style-name="P105"><text:span text:style-name="T58">Spíše nesouhlasím</text:span></text:p></draw:text-box></draw:frame><draw:frame draw:style-name="gr337" draw:text-style-name="P101" svg:width="3.483cm" svg:height="0.646cm" svg:x="10.779cm" svg:y="8.193cm"><draw:text-box><text:p text:style-name="P105"><text:span text:style-name="T58">Rozhodně nesouhlasím</text:span></text:p></draw:text-box></draw:frame><draw:frame draw:style-name="gr338" draw:text-style-name="P101" svg:width="2.52cm" svg:height="0.687cm" svg:x="14.499cm" svg:y="8.193cm"><draw:text-box><text:p text:style-name="P105"><text:span text:style-name="T58">Nevím</text:span></text:p></draw:text-box></draw:frame></draw:g></draw:g><draw:g text:anchor-type="paragraph" draw:z-index="16" draw:name="Forme13" draw:style-name="gr32"><draw:frame draw:style-name="gr339" draw:text-style-name="P107" svg:width="5.779cm" svg:height="6.326cm" svg:x="10.844cm" svg:y="-7.181cm"><draw:image xlink:href="Pictures/10000000000001DB0000020877C6ADE3AB3F19F7.png" xlink:type="simple" xlink:show="embed" xlink:actuate="onLoad" draw:mime-type="image/png"><text:p text:style-name="P106"><text:span text:style-name="T58">sv</text:span></text:p></draw:image></draw:frame><draw:frame draw:style-name="gr340" draw:text-style-name="P101" svg:width="8.231cm" svg:height="1.876cm" svg:x="8.911cm" svg:y="-9.398cm"><draw:text-box><text:p text:style-name="P100"><text:span text:style-name="T58">QB7.2: Prosím, řekněte mi, do jaké míry souhlasíte nebo nesouhlasíte s každým z následujících tvrzení: počáteční odborné vzdělávání a příprava umožňuje přístup k moderní fyzické a digitální infrastruktuře (počítače, stroje atd.) (EU-27) (%)</text:span></text:p></draw:text-box></draw:frame><draw:frame draw:style-name="gr341" draw:text-style-name="P104" svg:width="2.123cm" svg:height="0.902cm" svg:x="11.052cm" svg:y="-7.862cm"><draw:text-box><text:p text:style-name="P103"><text:span text:style-name="T58">Nevím 9</text:span></text:p></draw:text-box></draw:frame><draw:frame draw:style-name="gr342" draw:text-style-name="P104" svg:width="2.241cm" svg:height="1.227cm" svg:x="9.996cm" svg:y="-7.227cm"><draw:text-box><text:p text:style-name="P103"><text:span text:style-name="T58">Rozhodně nesouhlasím 2</text:span></text:p></draw:text-box></draw:frame><draw:frame draw:style-name="gr343" draw:text-style-name="P104" svg:width="2.015cm" svg:height="0.902cm" svg:x="9.52cm" svg:y="-6.279cm"><draw:text-box><text:p text:style-name="P103"><text:span text:style-name="T58">Nesouhlasím 11</text:span></text:p></draw:text-box></draw:frame><draw:frame draw:style-name="gr344" draw:text-style-name="P101" svg:width="1.936cm" svg:height="1.227cm" svg:x="15.046cm" svg:y="-7.28cm"><draw:text-box><text:p text:style-name="P100"><text:span text:style-name="T58">Naprosto souhlasím 24</text:span></text:p></draw:text-box></draw:frame><draw:frame draw:style-name="gr345" draw:text-style-name="P101" svg:width="3.282cm" svg:height="0.578cm" svg:x="12.351cm" svg:y="-0.905cm"><draw:text-box><text:p text:style-name="P100"><text:span text:style-name="T58">Tend! souhlasím 54</text:span></text:p></draw:text-box></draw:frame></draw:g></text:p>
        <text:p text:style-name="P29">Rozsah dohody o tom, že odborné vzdělávání a příprava umožňují přístup k moderním infrastrukturám, se liší podle sociodemografických a postojových faktorů, a to následovně. </text:p>
        <text:p text:style-name="P52">■ Respondenti, kteří vidí odborné vzdělávání a přípravu v pozitivním světle, s větší pravděpodobností souhlasí: Uvádí to 86 % osob, které uvádějí, že odborné vzdělávání a příprava jsou v jejich zemi vnímány pozitivně, ve srovnání s 67 % osob, které uvádějí, že na odborné vzdělávání a přípravu je nahlíženo negativně. </text:p>
        <text:p text:style-name="P52">■ Respondenti, kteří se domnívají, že lidé dostávají dostatek informací o příležitostech v oblasti odborného vzdělávání a přípravy, s větší pravděpodobností souhlasí s tím, že odborné vzdělávání a příprava umožňuje přístup k moderní infrastruktuře (87 %), než ti, kteří se domnívají, že tomu tak není (70 %). </text:p>
        <text:p text:style-name="P52">■ Podle věku na konci vzdělávání je názor, že odborné vzdělávání a příprava umožňuje přístup k moderní fyzické a digitální infrastruktuře, rozšířenější mezi respondenty, kteří ukončili vzdělávání ve věku 16 let nebo později (80 %), než mezi těmi, kteří ukončili vzdělávání ve věku 15 let nebo mladším (71 %). </text:p>
        <text:p text:style-name="P52">■ Existují určité významné rozdíly mezi socioprofesními kategoriemi, přičemž nejvyšší úroveň podpory prohlášení zaznamenali manuální pracovníci (81 %) ve srovnání se 74 % osob v domácnosti. </text:p>
        <text:p text:style-name="P52">■ Podle věku respondenti ve věku 25–39 let a 40–54 let s největší pravděpodobností souhlasí s tím, že odborné vzdělávání a příprava umožňuje přístup k moderním infrastrukturám (80 %–81 %). Toto číslo kleslo na 78 % u osob ve věku 55 let a více a na 75 % u respondentů ve věku 15–24 let. </text:p>
        <text:p text:style-name="P52">■ Respondenti, kteří sami navštěvovali odborné vzdělávání a přípravu, se s větší pravděpodobností domnívají, že odborné vzdělávání a příprava poskytuje přístup k moderním infrastrukturám (82 %) než ti, kteří je nenavštěvovali (76 %). </text:p>
        <text:p text:style-name="P52">■ Tento názor je o něco rozšířenější mezi respondenty, kteří by doporučovali střední odborné vzdělání (82 %), než mezi těmi, kteří upřednostňují všeobecné středoškolské vzdělání (77 %). </text:p>
        <text:p text:style-name="P52">■ Neexistují žádné rozdíly ve vnímání podle pohlaví. </text:p>
        <text:p text:style-name="P21"/>
        <text:p text:style-name="P28"/>
        <table:table table:name="Tableau10" table:style-name="Tableau10">
          <table:table-column table:style-name="Tableau10.A"/>
          <table:table-column table:style-name="Tableau10.B"/>
          <table:table-column table:style-name="Tableau10.C"/>
          <table:table-column table:style-name="Tableau10.D"/>
          <table:table-row>
            <table:table-cell table:style-name="Tableau10.A1" table:number-columns-spanned="4" office:value-type="string">
              <text:p text:style-name="P88">QB7.2 Prosím, řekněte mi, do jaké míry souhlasíte nebo nesouhlasíte s každým z následujících tvrzení: Počáteční odborné vzdělávání a příprava umožňuje přístup k moderní fyzické a digitální infrastruktuře (počítače, stroje atd.)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0"/>
            </table:table-cell>
            <table:table-cell table:style-name="Tableau10.A1" office:value-type="string">
              <text:p text:style-name="P83">„Souhlasím“ celkem</text:p>
            </table:table-cell>
            <table:table-cell table:style-name="Tableau10.A1" office:value-type="string">
              <text:p text:style-name="P83">„Nesouhlasím“ celkem </text:p>
            </table:table-cell>
            <table:table-cell table:style-name="Tableau10.A1" office:value-type="string">
              <text:p text:style-name="P83">Nevím</text:p>
            </table:table-cell>
          </table:table-row>
          <table:table-row>
            <table:table-cell table:style-name="Tableau10.A1" office:value-type="string">
              <text:p text:style-name="P88">EU-27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3">
              <text:p text:style-name="P83">13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člověk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žena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15-24 </text:p>
            </table:table-cell>
            <table:table-cell table:style-name="Tableau10.B3" office:value-type="float" office:value="75">
              <text:p text:style-name="P83">75</text:p>
            </table:table-cell>
            <table:table-cell table:style-name="Tableau10.B3" office:value-type="float" office:value="18">
              <text:p text:style-name="P83">18</text:p>
            </table:table-cell>
            <table:table-cell table:style-name="Tableau10.B3" office:value-type="float" office:value="7">
              <text:p text:style-name="P83">7</text:p>
            </table:table-cell>
          </table:table-row>
          <table:table-row>
            <table:table-cell table:style-name="Tableau10.A1" office:value-type="string">
              <text:p text:style-name="P88">25-39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40-54 </text:p>
            </table:table-cell>
            <table:table-cell table:style-name="Tableau10.B3" office:value-type="float" office:value="81">
              <text:p text:style-name="P83">81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7">
              <text:p text:style-name="P83">7</text:p>
            </table:table-cell>
          </table:table-row>
          <table:table-row>
            <table:table-cell table:style-name="Tableau10.A1" office:value-type="string">
              <text:p text:style-name="P88">&gt;=55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9">
              <text:p text:style-name="P83">9</text:p>
            </table:table-cell>
            <table:table-cell table:style-name="Tableau10.B3" office:value-type="float" office:value="13">
              <text:p text:style-name="P83">13</text:p>
            </table:table-cell>
          </table:table-row>
          <table:table-row>
            <table:table-cell table:style-name="Tableau10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&lt;=–15</text:p>
            </table:table-cell>
            <table:table-cell table:style-name="Tableau10.B3" office:value-type="float" office:value="71">
              <text:p text:style-name="P83">71</text:p>
            </table:table-cell>
            <table:table-cell table:style-name="Tableau10.B3" office:value-type="float" office:value="10">
              <text:p text:style-name="P83">10</text:p>
            </table:table-cell>
            <table:table-cell table:style-name="Tableau10.B3" office:value-type="float" office:value="19">
              <text:p text:style-name="P83">19</text:p>
            </table:table-cell>
          </table:table-row>
          <table:table-row>
            <table:table-cell table:style-name="Tableau10.A1" office:value-type="string">
              <text:p text:style-name="P88">16-19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&gt;=20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Stále studuji </text:p>
            </table:table-cell>
            <table:table-cell table:style-name="Tableau10.B3" office:value-type="float" office:value="74">
              <text:p text:style-name="P83">74</text:p>
            </table:table-cell>
            <table:table-cell table:style-name="Tableau10.B3" office:value-type="float" office:value="16">
              <text:p text:style-name="P83">16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Osoby samostatně výdělečně činné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Manažeři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1">
              <text:p text:style-name="P83">11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Ostatní bílé obojky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Manuální pracovníci </text:p>
            </table:table-cell>
            <table:table-cell table:style-name="Tableau10.B3" office:value-type="float" office:value="81">
              <text:p text:style-name="P83">81</text:p>
            </table:table-cell>
            <table:table-cell table:style-name="Tableau10.B3" office:value-type="float" office:value="13">
              <text:p text:style-name="P83">13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Obytné osoby </text:p>
            </table:table-cell>
            <table:table-cell table:style-name="Tableau10.B3" office:value-type="float" office:value="74">
              <text:p text:style-name="P83">74</text:p>
            </table:table-cell>
            <table:table-cell table:style-name="Tableau10.B3" office:value-type="float" office:value="15">
              <text:p text:style-name="P83">15</text:p>
            </table:table-cell>
            <table:table-cell table:style-name="Tableau10.B3" office:value-type="float" office:value="11">
              <text:p text:style-name="P83">11</text:p>
            </table:table-cell>
          </table:table-row>
          <table:table-row>
            <table:table-cell table:style-name="Tableau10.A1" office:value-type="string">
              <text:p text:style-name="P88">Nezaměstnaní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1" office:value-type="string">
              <text:p text:style-name="P88">v důchodu </text:p>
            </table:table-cell>
            <table:table-cell table:style-name="Tableau10.B3" office:value-type="float" office:value="77">
              <text:p text:style-name="P83">77</text:p>
            </table:table-cell>
            <table:table-cell table:style-name="Tableau10.B3" office:value-type="float" office:value="9">
              <text:p text:style-name="P83">9</text:p>
            </table:table-cell>
            <table:table-cell table:style-name="Tableau10.B3" office:value-type="float" office:value="14">
              <text:p text:style-name="P83">14</text:p>
            </table:table-cell>
          </table:table-row>
          <table:table-row>
            <table:table-cell table:style-name="Tableau10.A1" office:value-type="string">
              <text:p text:style-name="P88">Studenti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6">
              <text:p text:style-name="P83">16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Venkovská oblast nebo vesnice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Malé nebo střední město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1" office:value-type="string">
              <text:p text:style-name="P88">Velké město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Pozitivní </text:p>
            </table:table-cell>
            <table:table-cell table:style-name="Tableau10.B3" office:value-type="float" office:value="86">
              <text:p text:style-name="P83">86</text:p>
            </table:table-cell>
            <table:table-cell table:style-name="Tableau10.B3" office:value-type="float" office:value="8">
              <text:p text:style-name="P83">8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negativní </text:p>
            </table:table-cell>
            <table:table-cell table:style-name="Tableau10.B3" office:value-type="float" office:value="67">
              <text:p text:style-name="P83">67</text:p>
            </table:table-cell>
            <table:table-cell table:style-name="Tableau10.B3" office:value-type="float" office:value="23">
              <text:p text:style-name="P83">23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Ano </text:p>
            </table:table-cell>
            <table:table-cell table:style-name="Tableau10.B3" office:value-type="float" office:value="82">
              <text:p text:style-name="P83">82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Ne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2">
              <text:p text:style-name="P83">12</text:p>
            </table:table-cell>
          </table:table-row>
        </table:table>
        <text:p text:style-name="P21"/>
        <text:h text:style-name="P19" text:outline-level="2"><text:bookmark-start text:name="__RefHeading___Toc215578_2930363814"/>5. Specializované technické dovednosti <text:bookmark-end text:name="__RefHeading___Toc215578_2930363814"/></text:h>
        <text:p text:style-name="P50">Velká většina občanů EU uvádí, že lidé v programech odborného vzdělávání a přípravy se učí specializované technické dovednosti přímo související s konkrétními povoláními. </text:p>
        <text:p text:style-name="P21">V celé Evropské unii souhlasí 85 % respondentů s tvrzením, že lidé v odborném vzdělávání a přípravě se učí specializovaným technickým dovednostem přímo souvisejícím s konkrétními povoláními, včetně 34 %, kteří rozhodně souhlasí, a 51 %, kteří mají tendenci souhlasit.<text:note text:id="ftn25" text:note-class="footnote"><text:note-citation>25</text:note-citation><text:note-body><text:p text:style-name="P13">QB7.8. Prosím, řekněte mi, do jaké míry souhlasíte nebo nesouhlasíte s každým z následujících tvrzení: Lidé v programech odborného vzdělávání a přípravy se učí specializované technické dovednosti přímo související s konkrétními povoláními. </text:p></text:note-body></text:note> Méně než jeden z deseti respondentů nesouhlasí (9 %), zatímco 6 % respondentů to neví. </text:p>
        <text:p text:style-name="P21">V tomto aspektu odborného vzdělávání a přípravy panuje mezi členskými státy široká shoda. Nejvyšší úroveň dohody byla zaznamenána v Rakousku (94 %), Švédsku (92 %), na Maltě a v Estonsku (v obou případech 91 %) a v Německu a Španělsku (v obou případech 90 %). Nejnižší úrovně jsou zaznamenány v Rumunsku (71 %), Slovinsku (77 %), Bulharsku (79 %) a Chorvatsku (81 %), ačkoli i v těchto zemích tento názor sdílí více než sedm z deseti zemí. </text:p>
        <text:p text:style-name="P21">Ve všech členských státech alespoň dvě třetiny respondentů uvádějí, že lidé v programech odborného vzdělávání a přípravy se učí specializovaným technickým dovednostem přímo souvisejícím s konkrétními povoláními. </text:p>
        <text:p text:style-name="P21"><draw:g text:anchor-type="paragraph" draw:z-index="18" draw:name="Forme15" draw:style-name="gr32"><draw:frame draw:style-name="gr324" draw:text-style-name="P99" svg:width="5.208cm" svg:height="5.718cm" svg:x="10.799cm" svg:y="-7.279cm"><draw:image xlink:href="Pictures/10000000000001CD000001FAA15228AA00F2ABDD.png" xlink:type="simple" xlink:show="embed" xlink:actuate="onLoad" draw:mime-type="image/png"><text:p/></draw:image></draw:frame><draw:frame draw:style-name="gr325" draw:text-style-name="P101" svg:width="8.409cm" svg:height="1.876cm" svg:x="8.532cm" svg:y="-9.629cm"><draw:text-box><text:p text:style-name="P100"><text:span text:style-name="T58">QB7.8: Prosím, řekněte mi, do jaké míry souhlasíte nebo nesouhlasíte s každým z následujících tvrzení: Lidé v programech počátečního odborného vzdělávání a přípravy se učí specializované technické dovednosti přímo související s konkrétními povoláními (EU-27) (%) </text:span></text:p></draw:text-box></draw:frame><draw:frame draw:style-name="gr326" draw:text-style-name="P107" svg:width="1.992cm" svg:height="0.902cm" svg:x="12.178cm" svg:y="-8.057cm"><draw:text-box><text:p text:style-name="P106"><text:span text:style-name="T58">Nevím 6</text:span></text:p></draw:text-box></draw:frame><draw:frame draw:style-name="gr327" draw:text-style-name="P104" svg:width="3.31cm" svg:height="0.902cm" svg:x="9.479cm" svg:y="-7.361cm"><draw:text-box><text:p text:style-name="P103"><text:span text:style-name="T58">Rozhodně nesouhlasím 1</text:span></text:p></draw:text-box></draw:frame><draw:frame draw:style-name="gr328" draw:text-style-name="P104" svg:width="2.648cm" svg:height="0.902cm" svg:x="9.114cm" svg:y="-6.89cm"><draw:text-box><text:p text:style-name="P103"><text:span text:style-name="T58">Nesouhlasím 8</text:span></text:p></draw:text-box></draw:frame><draw:frame draw:style-name="gr329" draw:text-style-name="P104" svg:width="2.319cm" svg:height="0.902cm" svg:x="9.615cm" svg:y="-2.138cm"><draw:text-box><text:p text:style-name="P103"><text:span text:style-name="T58">Souhlasím 51</text:span></text:p></draw:text-box></draw:frame><draw:frame draw:style-name="gr330" draw:text-style-name="P101" svg:width="1.689cm" svg:height="1.227cm" svg:x="15.252cm" svg:y="-6.555cm"><draw:text-box><text:p text:style-name="P100"><text:span text:style-name="T58">Naprosto souhlasím 34</text:span></text:p></draw:text-box></draw:frame></draw:g><draw:g text:anchor-type="paragraph" draw:z-index="19" draw:name="Forme16" draw:style-name="gr32"><draw:frame draw:style-name="gr316" draw:text-style-name="P99" svg:width="16.654cm" svg:height="7.24cm" svg:x="0.116cm" svg:y="2.734cm"><draw:image xlink:href="Pictures/1000000000000554000002515C5890C5452CB568.png" xlink:type="simple" xlink:show="embed" xlink:actuate="onLoad" draw:mime-type="image/png"><text:p/></draw:image></draw:frame><draw:frame draw:style-name="gr317" draw:text-style-name="P101" svg:width="16.435cm" svg:height="1.227cm" svg:x="0.042cm" svg:y="1.621cm"><draw:text-box><text:p text:style-name="P100"><text:span text:style-name="T58">QB7.8: Prosím, řekněte mi, do jaké míry souhlasíte nebo nesouhlasíte s každým z následujících tvrzení: Lidé v programech počátečního odborného vzdělávání a přípravy se učí specializované technické dovednosti přímo související s konkrétními povoláními (EU-27) (%)</text:span></text:p></draw:text-box></draw:frame><draw:g draw:style-name="gr4"><draw:frame draw:style-name="gr318" draw:text-style-name="P99" svg:width="14.098cm" svg:height="0.959cm" svg:x="0.414cm" svg:y="10.179cm"><draw:image xlink:href="Pictures/100000000000022300000022902E68B765C34830.png" xlink:type="simple" xlink:show="embed" xlink:actuate="onLoad" draw:mime-type="image/png"><text:p/></draw:image></draw:frame><draw:frame draw:style-name="gr319" draw:text-style-name="P101" svg:width="2.924cm" svg:height="0.902cm" svg:x="0.875cm" svg:y="10.352cm"><draw:text-box><text:p text:style-name="P105"><text:span text:style-name="T58">Rozhodně souhlasím</text:span></text:p></draw:text-box></draw:frame><draw:frame draw:style-name="gr320" draw:text-style-name="P101" svg:width="2.857cm" svg:height="0.59cm" svg:x="3.884cm" svg:y="10.331cm"><draw:text-box><text:p text:style-name="P105"><text:span text:style-name="T58">Spíše souhlasím</text:span></text:p></draw:text-box></draw:frame><draw:frame draw:style-name="gr321" draw:text-style-name="P101" svg:width="3.282cm" svg:height="0.646cm" svg:x="7.066cm" svg:y="10.373cm"><draw:text-box><text:p text:style-name="P105"><text:span text:style-name="T58">Spíše nesouhlasím</text:span></text:p></draw:text-box></draw:frame><draw:frame draw:style-name="gr322" draw:text-style-name="P101" svg:width="3.484cm" svg:height="0.646cm" svg:x="10.694cm" svg:y="10.333cm"><draw:text-box><text:p text:style-name="P105"><text:span text:style-name="T58">Rozhodně nesouhlasím</text:span></text:p></draw:text-box></draw:frame><draw:frame draw:style-name="gr323" draw:text-style-name="P101" svg:width="2.52cm" svg:height="0.687cm" svg:x="14.416cm" svg:y="10.333cm"><draw:text-box><text:p text:style-name="P105"><text:span text:style-name="T58">Nevím</text:span></text:p></draw:text-box></draw:frame></draw:g></draw:g></text:p>
        <text:p text:style-name="P29">Míra souhlasu s tím, aby se lidé v programech odborného vzdělávání a přípravy učili přímo relevantním specializovaným dovednostem, se liší podle sociodemografických a postojových faktorů takto: </text:p>
        <text:p text:style-name="P52">■ Respondenti, kteří vidí odborné vzdělávání a přípravu v pozitivním světle, s větší pravděpodobností souhlasí s tím, že odborné vzdělávání a příprava vyučují příslušné specializované technické dovednosti: Uvádí to 91 % těch, kteří uvádějí, že odborné vzdělávání a příprava jsou v jejich zemi vnímány pozitivně, ve srovnání se 78 % těch, kteří tvrdí, že jejich obraz je v jejich zemi negativní. </text:p>
        <text:p text:style-name="P52">■ Respondenti, kteří se domnívají, že mladí lidé dostávají dostatek informací o příležitostech v oblasti odborného vzdělávání a přípravy, s tímto tvrzením souhlasí s větší pravděpodobností (91 %) než ti, kteří se domnívají, že tomu tak není (80 %). </text:p>
        <text:p text:style-name="P52">■ Mezi socioprofesními kategoriemi existují některé významné rozdíly: vedoucí pracovníci zaznamenali nejvyšší míru shody, že lidé v odborném vzdělávání a přípravě se učí specializovaným technickým dovednostem přímo souvisejícím s konkrétními povoláními (90 %) a osoby v domácnosti nejnižší úrovně (77 %). </text:p>
        <text:p text:style-name="P52">■ Podle věku na konci vzdělávání je přesvědčení, že odborné vzdělávání a příprava vyučuje příslušné specializované technické dovednosti, nejrozšířenější u respondentů, kteří zůstali ve vzdělávání i po dosažení věku 20 let (88 %), následovaných těmi, kteří ukončili vzdělávání ve věku 16 až 19 let (86 %). Respondenti, kteří dokončili vzdělávání ve věku 15 let nebo mladší, tento názor sdílejí nejméně (80 %). </text:p>
        <text:p text:style-name="P52">■ Souhlas s tímto tvrzením je trvale vysoký ve všech věkových skupinách, přičemž 88 % respondentů ve věku 40–54 let, 87 % respondentů ve věku 25–39 let, 85 % respondentů ve věku 15–24 let a 84 % respondentů ve věku 55 let a více. </text:p>
        <text:p text:style-name="P52">■ Neexistují žádné rozdíly ve vnímání podle pohlaví. </text:p>
        <text:p text:style-name="P21"/>
        <text:p text:style-name="P28"/>
        <table:table table:name="Tableau11" table:style-name="Tableau11">
          <table:table-column table:style-name="Tableau11.A"/>
          <table:table-column table:style-name="Tableau11.B"/>
          <table:table-column table:style-name="Tableau11.C"/>
          <table:table-column table:style-name="Tableau11.D"/>
          <table:table-row>
            <table:table-cell table:style-name="Tableau11.A1" table:number-columns-spanned="4" office:value-type="string">
              <text:p text:style-name="P88">QB7.8 Prosím, řekněte mi, do jaké míry souhlasíte nebo nesouhlasíte s každým z následujících tvrzení: Lidé v programech počátečního odborného vzdělávání a přípravy se učí specializované technické dovednosti přímo související s konkrétními povoláními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/>
            </table:table-cell>
            <table:table-cell table:style-name="Tableau11.A1" office:value-type="string">
              <text:p text:style-name="P83">„Souhlasím“ celkem</text:p>
            </table:table-cell>
            <table:table-cell table:style-name="Tableau11.A1" office:value-type="string">
              <text:p text:style-name="P83">„Nesouhlasím“ celkem </text:p>
            </table:table-cell>
            <table:table-cell table:style-name="Tableau11.A1" office:value-type="string">
              <text:p text:style-name="P83">Nevím</text:p>
            </table:table-cell>
          </table:table-row>
          <table:table-row>
            <table:table-cell table:style-name="Tableau11.A1" office:value-type="string">
              <text:p text:style-name="P88">EU-27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člověk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žena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15-24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25-39 </text:p>
            </table:table-cell>
            <table:table-cell table:style-name="Tableau11.B3" office:value-type="float" office:value="87">
              <text:p text:style-name="P83">87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40-54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&gt;=55</text:p>
            </table:table-cell>
            <table:table-cell table:style-name="Tableau11.B3" office:value-type="float" office:value="84">
              <text:p text:style-name="P83">84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8">
              <text:p text:style-name="P83">8</text:p>
            </table:table-cell>
          </table:table-row>
          <table:table-row>
            <table:table-cell table:style-name="Tableau11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&lt;=–15</text:p>
            </table:table-cell>
            <table:table-cell table:style-name="Tableau11.B3" office:value-type="float" office:value="80">
              <text:p text:style-name="P83">80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13">
              <text:p text:style-name="P83">13</text:p>
            </table:table-cell>
          </table:table-row>
          <table:table-row>
            <table:table-cell table:style-name="Tableau11.A1" office:value-type="string">
              <text:p text:style-name="P88">16-19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&gt;=20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Stále studuji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Osoby samostatně výdělečně činné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Manažeři </text:p>
            </table:table-cell>
            <table:table-cell table:style-name="Tableau11.B3" office:value-type="float" office:value="90">
              <text:p text:style-name="P83">90</text:p>
            </table:table-cell>
            <table:table-cell table:style-name="Tableau11.B3" office:value-type="float" office:value="6">
              <text:p text:style-name="P83">6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Ostatní bílé obojky </text:p>
            </table:table-cell>
            <table:table-cell table:style-name="Tableau11.B3" office:value-type="float" office:value="87">
              <text:p text:style-name="P83">87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Manuální pracovníci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Obytné osoby </text:p>
            </table:table-cell>
            <table:table-cell table:style-name="Tableau11.B3" office:value-type="float" office:value="77">
              <text:p text:style-name="P83">77</text:p>
            </table:table-cell>
            <table:table-cell table:style-name="Tableau11.B3" office:value-type="float" office:value="14">
              <text:p text:style-name="P83">14</text:p>
            </table:table-cell>
            <table:table-cell table:style-name="Tableau11.B3" office:value-type="float" office:value="9">
              <text:p text:style-name="P83">9</text:p>
            </table:table-cell>
          </table:table-row>
          <table:table-row>
            <table:table-cell table:style-name="Tableau11.A1" office:value-type="string">
              <text:p text:style-name="P88">Nezaměstnaní </text:p>
            </table:table-cell>
            <table:table-cell table:style-name="Tableau11.B3" office:value-type="float" office:value="83">
              <text:p text:style-name="P83">83</text:p>
            </table:table-cell>
            <table:table-cell table:style-name="Tableau11.B3" office:value-type="float" office:value="11">
              <text:p text:style-name="P83">11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v důchodu </text:p>
            </table:table-cell>
            <table:table-cell table:style-name="Tableau11.B3" office:value-type="float" office:value="84">
              <text:p text:style-name="P83">84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9">
              <text:p text:style-name="P83">9</text:p>
            </table:table-cell>
          </table:table-row>
          <table:table-row>
            <table:table-cell table:style-name="Tableau11.A1" office:value-type="string">
              <text:p text:style-name="P88">Studenti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Venkovská oblast nebo vesnice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Malé nebo střední město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Velké město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Pozitivní </text:p>
            </table:table-cell>
            <table:table-cell table:style-name="Tableau11.B3" office:value-type="float" office:value="91">
              <text:p text:style-name="P83">91</text:p>
            </table:table-cell>
            <table:table-cell table:style-name="Tableau11.B3" office:value-type="float" office:value="5">
              <text:p text:style-name="P83">5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negativní </text:p>
            </table:table-cell>
            <table:table-cell table:style-name="Tableau11.B3" office:value-type="float" office:value="78">
              <text:p text:style-name="P83">78</text:p>
            </table:table-cell>
            <table:table-cell table:style-name="Tableau11.B3" office:value-type="float" office:value="17">
              <text:p text:style-name="P83">17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Ano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Ne </text:p>
            </table:table-cell>
            <table:table-cell table:style-name="Tableau11.B3" office:value-type="float" office:value="83">
              <text:p text:style-name="P83">83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8">
              <text:p text:style-name="P83">8</text:p>
            </table:table-cell>
          </table:table-row>
        </table:table>
        <text:p text:style-name="P21"/>
        <text:h text:style-name="P19" text:outline-level="2"><text:bookmark-start text:name="__RefHeading___Toc215580_2930363814"/>6. Další vzdělávací příležitosti <text:bookmark-end text:name="__RefHeading___Toc215580_2930363814"/></text:h>
        <text:p text:style-name="P50">Dvě třetiny občanů EU uvádějí, že lidé, kteří absolvují programy odborného vzdělávání a přípravy, se mohou zapsat do vysokoškolského studia </text:p>
        <text:p text:style-name="P21">V celé Evropské unii se 67 % respondentů domnívá, že lidé, kteří absolvují programy odborného vzdělávání a přípravy, se mohou zapsat do vysokoškolského studia, včetně 23 % těch, kteří rozhodně souhlasí, a 44 % těch, kteří mají tendenci souhlasit.<text:note text:id="ftn26" text:note-class="footnote"><text:note-citation>26</text:note-citation><text:note-body><text:p text:style-name="P13">Otázka B7.4 Prosím, řekněte mi, do jaké míry souhlasíte nebo nesouhlasíte s každým z následujících tvrzení: Lidé, kteří absolvují programy odborného vzdělávání a přípravy, se mohou zapsat do vysokoškolského studia. </text:p></text:note-body></text:note> Jeden z pěti (21 %) nesouhlasí, zatímco 12 % neví. V praxi se 72,6 % studentů vyššího sekundárního odborného vzdělávání a přípravy v Evropské unii účastní programů, které umožňují přímý přístup k terciárnímu vzdělávání.<text:note text:id="ftn27" text:note-class="footnote"><text:note-citation>27</text:note-citation><text:note-body><text:p text:style-name="Footnote"><text:a xlink:type="simple" xlink:href="https://www.cedefop.europa.eu/files/whatsnewinVET_2025.pdf" text:style-name="Internet_20_link" text:visited-style-name="Visited_20_Internet_20_Link"><text:span text:style-name="T53">https://www.cedefop.europa.eu/files/whatsnewinVET_2025.pdf</text:span></text:a><text:span text:style-name="T53"> </text:span></text:p></text:note-body></text:note> To naznačuje, že vnímání veřejnosti obecně odráží realitu, i když určitá míra podhodnocení přetrvává vzhledem k tomu, že skutečné sazby za přístup jsou mírně vyšší než vnímané sazby. </text:p>
        <text:p text:style-name="P21">Výsledek pozorovaný u této otázky je v průběhu času stabilní. V průzkumu Eurobarometr z roku 2011 o odborném vzdělávání a přípravě (EU-27) 68 % respondentů uvedlo, že odborné vzdělávání a příprava umožňují lidem pokračovat po ukončení vysokoškolského studia.<text:note text:id="ftn28" text:note-class="footnote"><text:note-citation>28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ky se liší od stávajícího průzkumu a používá pojem „OVP“, aniž by rozlišovalo mezi počátečním a pokračujícím OVP. Odborné vzdělávání a příprava umožňují lidem pokračovat po ukončení vysokoškolského studia.“ </text:span></text:p></text:note-body></text:note> </text:p>
        <text:p text:style-name="P21">V současném průzkumu alespoň polovina respondentů ve 26 členských státech uvádí, že lidé, kteří absolvují programy odborného vzdělávání a přípravy, se mohou zapsat do vysokoškolského studia. </text:p>
        <text:p text:style-name="P21"><draw:g text:anchor-type="paragraph" draw:z-index="21" draw:name="Forme18" draw:style-name="gr1"><draw:frame draw:style-name="gr302" draw:text-style-name="P99" svg:width="16.608cm" svg:height="7.603cm" svg:x="0.286cm" svg:y="1.007cm"><draw:image xlink:href="Pictures/10000000000005670000027954BE56C495AE6A3D.png" xlink:type="simple" xlink:show="embed" xlink:actuate="onLoad" draw:mime-type="image/png"><text:p/></draw:image></draw:frame><draw:frame draw:style-name="gr303" draw:text-style-name="P101" svg:width="16.759cm" svg:height="0.902cm" svg:x="-0.023cm" svg:y="0.092cm"><draw:text-box><text:p text:style-name="P100"><text:span text:style-name="T58">QB7.4: Prosím, řekněte mi, do jaké míry souhlasíte nebo nesouhlasíte s každým z následujících tvrzení: Lidé, kteří absolvují programy počátečního odborného vzdělávání a přípravy, se mohou zapsat do vysokoškolského studia (EU-27) (%) </text:span></text:p></draw:text-box></draw:frame><draw:g draw:style-name="gr4"><draw:frame draw:style-name="gr304" draw:text-style-name="P99" svg:width="14.098cm" svg:height="0.959cm" svg:x="0.785cm" svg:y="8.762cm"><draw:image xlink:href="Pictures/100000000000022300000022902E68B765C34830.png" xlink:type="simple" xlink:show="embed" xlink:actuate="onLoad" draw:mime-type="image/png"><text:p/></draw:image></draw:frame><draw:frame draw:style-name="gr305" draw:text-style-name="P101" svg:width="2.925cm" svg:height="0.902cm" svg:x="1.245cm" svg:y="8.934cm"><draw:text-box><text:p text:style-name="P105"><text:span text:style-name="T58">Rozhodně souhlasím</text:span></text:p></draw:text-box></draw:frame><draw:frame draw:style-name="gr306" draw:text-style-name="P101" svg:width="2.857cm" svg:height="0.59cm" svg:x="4.254cm" svg:y="8.913cm"><draw:text-box><text:p text:style-name="P105"><text:span text:style-name="T58">Spíše souhlasím</text:span></text:p></draw:text-box></draw:frame><draw:frame draw:style-name="gr307" draw:text-style-name="P101" svg:width="3.282cm" svg:height="0.646cm" svg:x="7.436cm" svg:y="8.956cm"><draw:text-box><text:p text:style-name="P105"><text:span text:style-name="T58">Spíše nesouhlasím</text:span></text:p></draw:text-box></draw:frame><draw:frame draw:style-name="gr308" draw:text-style-name="P101" svg:width="3.483cm" svg:height="0.646cm" svg:x="11.067cm" svg:y="8.913cm"><draw:text-box><text:p text:style-name="P105"><text:span text:style-name="T58">Rozhodně nesouhlasím</text:span></text:p></draw:text-box></draw:frame><draw:frame draw:style-name="gr309" draw:text-style-name="P101" svg:width="2.52cm" svg:height="0.687cm" svg:x="14.787cm" svg:y="8.913cm"><draw:text-box><text:p text:style-name="P105"><text:span text:style-name="T58">Nevím</text:span></text:p></draw:text-box></draw:frame></draw:g></draw:g><draw:g text:anchor-type="paragraph" draw:z-index="20" draw:name="Forme17" draw:style-name="gr32"><draw:frame draw:style-name="gr310" draw:text-style-name="P99" svg:width="4.643cm" svg:height="4.866cm" svg:x="11.448cm" svg:y="-6.01cm"><draw:image xlink:href="Pictures/10000000000001E0000001F7EC3289ADC8E3D92C.png" xlink:type="simple" xlink:show="embed" xlink:actuate="onLoad" draw:mime-type="image/png"><text:p/></draw:image></draw:frame><draw:frame draw:style-name="gr311" draw:text-style-name="P101" svg:width="8.275cm" svg:height="1.876cm" svg:x="9.509cm" svg:y="-7.802cm"><draw:text-box><text:p text:style-name="P100"><text:span text:style-name="T58">QB7.4: Prosím, řekněte mi, do jaké míry souhlasíte nebo nesouhlasíte s každým z následujících tvrzení: Lidé, kteří absolvují programy počátečního odborného vzdělávání a přípravy, se mohou zapsat do vysokoškolského studia (EU-27) (%) </text:span></text:p></draw:text-box></draw:frame><draw:frame draw:style-name="gr312" draw:text-style-name="P104" svg:width="1.943cm" svg:height="0.902cm" svg:x="11.857cm" svg:y="-6.631cm"><draw:text-box><text:p text:style-name="P103"><text:span text:style-name="T58">Nevím 12</text:span></text:p></draw:text-box></draw:frame><draw:frame draw:style-name="gr313" draw:text-style-name="P104" svg:width="2.788cm" svg:height="0.902cm" svg:x="9.662cm" svg:y="-5.915cm"><draw:text-box><text:p text:style-name="P103"><text:span text:style-name="T58">Rozhodně nesouhlasím 5</text:span></text:p></draw:text-box></draw:frame><draw:frame draw:style-name="gr314" draw:text-style-name="P101" svg:width="2.818cm" svg:height="0.578cm" svg:x="13.845cm" svg:y="-1.161cm"><draw:text-box><text:p text:style-name="P100"><text:span text:style-name="T58">Souhlasím 44</text:span></text:p></draw:text-box></draw:frame><draw:frame draw:style-name="gr315" draw:text-style-name="P101" svg:width="2.818cm" svg:height="0.902cm" svg:x="14.647cm" svg:y="-6.049cm"><draw:text-box><text:p text:style-name="P100"><text:span text:style-name="T58">Naprosto souhlasím 23</text:span></text:p></draw:text-box></draw:frame></draw:g>Názory se v jednotlivých členských státech značně liší, přičemž nejvyšší míra dohody byla zaznamenána na Kypru (90 %), v Litvě (88 %) a Lotyšsku (85 %). Nejnižší úrovně jsou zaznamenány v Dánsku (46 %), Nizozemsku (50 %) a Belgii (55 %). </text:p>
        <text:p text:style-name="P33"/>
        <text:p text:style-name="P34">Míra, v níž respondenti souhlasí s tím, že lidé, kteří absolvují programy odborného vzdělávání a přípravy, se mohou zapsat do vysokoškolského studia, se liší podle následujících sociodemografických faktorů. </text:p>
        <text:p text:style-name="P52">■ Respondenti, kteří vnímají odborné vzdělávání a přípravu pozitivně, se s větší pravděpodobností domnívají, že absolventi odborného vzdělávání a přípravy se mohou zapsat do vysokoškolského studia (74 % oproti 57 % u těch, kteří uvádějí negativní vnímání). </text:p>
        <text:p text:style-name="P52">■ Názor, že lidé, kteří absolvují programy odborného vzdělávání a přípravy, se mohou zapsat do vysokoškolského studia, zastává 75 % respondentů, kteří se domnívají, že mladí lidé dostávají dostatek informací o příležitostech v oblasti odborného vzdělávání a přípravy, ve srovnání s 62 % těch, kteří je nedostávají. </text:p>
        <text:p text:style-name="P52">■ Tento názor s rostoucím věkem mírně klesá, a to ze 71 % u osob ve věku 15–24 let na 64 % u osob ve věku 55 let a více. </text:p>
        <text:p text:style-name="P52">■ Podle věku na konci vzdělávání je názor, že lidé, kteří absolvují programy odborného vzdělávání a přípravy, se mohou zapsat do vysokoškolského studia, nejrozšířenější mezi respondenty, kteří ukončili vzdělání ve věku 20 let nebo starším a ve věku 16–19 let (69–68 %), a klesá na 59 % u těch, kteří ukončili studium ve věku 15 let nebo dříve. </text:p>
        <text:p text:style-name="P52">■ Respondenti, kteří sami navštěvovali odborné vzdělávání a přípravu, s tímto tvrzením také s větší pravděpodobností souhlasí než ti, kteří jej nenavštěvovali (71 % oproti 65 %). </text:p>
        <text:p text:style-name="P52">■ Neexistují žádné rozdíly podle pohlaví. </text:p>
        <text:p text:style-name="P21"/>
        <text:p text:style-name="P28"/>
        <table:table table:name="Tableau12" table:style-name="Tableau12">
          <table:table-column table:style-name="Tableau12.A"/>
          <table:table-column table:style-name="Tableau12.B"/>
          <table:table-column table:style-name="Tableau12.C"/>
          <table:table-column table:style-name="Tableau12.D"/>
          <table:table-row>
            <table:table-cell table:style-name="Tableau12.A1" table:number-columns-spanned="4" office:value-type="string">
              <text:p text:style-name="P88">QB7.4 Prosím, řekněte mi, do jaké míry souhlasíte nebo nesouhlasíte s každým z následujících tvrzení: Lidé, kteří absolvují programy počátečního odborného vzdělávání a přípravy, se mohou zapsat do vysokoškolského studia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0"/>
            </table:table-cell>
            <table:table-cell table:style-name="Tableau12.A1" office:value-type="string">
              <text:p text:style-name="P83">„Souhlasím“ celkem</text:p>
            </table:table-cell>
            <table:table-cell table:style-name="Tableau12.A1" office:value-type="string">
              <text:p text:style-name="P83">„Nesouhlasím“ celkem </text:p>
            </table:table-cell>
            <table:table-cell table:style-name="Tableau12.A1" office:value-type="string">
              <text:p text:style-name="P83">Nevím</text:p>
            </table:table-cell>
          </table:table-row>
          <table:table-row>
            <table:table-cell table:style-name="Tableau12.A1" office:value-type="string">
              <text:p text:style-name="P88">EU-27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člověk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žena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3">
              <text:p text:style-name="P83">13</text:p>
            </table:table-cell>
          </table:table-row>
          <table:table-row>
            <table:table-cell table:style-name="Tableau12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15-24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8">
              <text:p text:style-name="P83">8</text:p>
            </table:table-cell>
          </table:table-row>
          <table:table-row>
            <table:table-cell table:style-name="Tableau12.A1" office:value-type="string">
              <text:p text:style-name="P88">25-39 </text:p>
            </table:table-cell>
            <table:table-cell table:style-name="Tableau12.B3" office:value-type="float" office:value="70">
              <text:p text:style-name="P83">70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40-54 </text:p>
            </table:table-cell>
            <table:table-cell table:style-name="Tableau12.B3" office:value-type="float" office:value="69">
              <text:p text:style-name="P83">69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&gt;=55</text:p>
            </table:table-cell>
            <table:table-cell table:style-name="Tableau12.B3" office:value-type="float" office:value="64">
              <text:p text:style-name="P83">64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7">
              <text:p text:style-name="P83">17</text:p>
            </table:table-cell>
          </table:table-row>
          <table:table-row>
            <table:table-cell table:style-name="Tableau12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&lt;=–15</text:p>
            </table:table-cell>
            <table:table-cell table:style-name="Tableau12.B3" office:value-type="float" office:value="59">
              <text:p text:style-name="P83">59</text:p>
            </table:table-cell>
            <table:table-cell table:style-name="Tableau12.B3" office:value-type="float" office:value="17">
              <text:p text:style-name="P83">17</text:p>
            </table:table-cell>
            <table:table-cell table:style-name="Tableau12.B3" office:value-type="float" office:value="24">
              <text:p text:style-name="P83">24</text:p>
            </table:table-cell>
          </table:table-row>
          <table:table-row>
            <table:table-cell table:style-name="Tableau12.A1" office:value-type="string">
              <text:p text:style-name="P88">16-19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&gt;=20</text:p>
            </table:table-cell>
            <table:table-cell table:style-name="Tableau12.B3" office:value-type="float" office:value="69">
              <text:p text:style-name="P83">69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Stále studuji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Osoby samostatně výdělečně činné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Manažeři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Ostatní bílé obojky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3">
              <text:p text:style-name="P83">23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Manuální pracovníci </text:p>
            </table:table-cell>
            <table:table-cell table:style-name="Tableau12.B3" office:value-type="float" office:value="70">
              <text:p text:style-name="P83">70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Obytné osoby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5">
              <text:p text:style-name="P83">15</text:p>
            </table:table-cell>
          </table:table-row>
          <table:table-row>
            <table:table-cell table:style-name="Tableau12.A1" office:value-type="string">
              <text:p text:style-name="P88">Nezaměstnaní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4">
              <text:p text:style-name="P83">14</text:p>
            </table:table-cell>
          </table:table-row>
          <table:table-row>
            <table:table-cell table:style-name="Tableau12.A1" office:value-type="string">
              <text:p text:style-name="P88">v důchodu </text:p>
            </table:table-cell>
            <table:table-cell table:style-name="Tableau12.B3" office:value-type="float" office:value="63">
              <text:p text:style-name="P83">63</text:p>
            </table:table-cell>
            <table:table-cell table:style-name="Tableau12.B3" office:value-type="float" office:value="18">
              <text:p text:style-name="P83">18</text:p>
            </table:table-cell>
            <table:table-cell table:style-name="Tableau12.B3" office:value-type="float" office:value="19">
              <text:p text:style-name="P83">19</text:p>
            </table:table-cell>
          </table:table-row>
          <table:table-row>
            <table:table-cell table:style-name="Tableau12.A1" office:value-type="string">
              <text:p text:style-name="P88">Studenti </text:p>
            </table:table-cell>
            <table:table-cell table:style-name="Tableau12.B3" office:value-type="float" office:value="72">
              <text:p text:style-name="P83">72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8">
              <text:p text:style-name="P83">8</text:p>
            </table:table-cell>
          </table:table-row>
          <table:table-row>
            <table:table-cell table:style-name="Tableau12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Venkovská oblast nebo vesnice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4">
              <text:p text:style-name="P83">14</text:p>
            </table:table-cell>
          </table:table-row>
          <table:table-row>
            <table:table-cell table:style-name="Tableau12.A1" office:value-type="string">
              <text:p text:style-name="P88">Malé nebo střední město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Velké město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18">
              <text:p text:style-name="P83">18</text:p>
            </table:table-cell>
            <table:table-cell table:style-name="Tableau12.B3" office:value-type="float" office:value="11">
              <text:p text:style-name="P83">11</text:p>
            </table:table-cell>
          </table:table-row>
          <table:table-row>
            <table:table-cell table:style-name="Tableau12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Pozitivní </text:p>
            </table:table-cell>
            <table:table-cell table:style-name="Tableau12.B3" office:value-type="float" office:value="74">
              <text:p text:style-name="P83">74</text:p>
            </table:table-cell>
            <table:table-cell table:style-name="Tableau12.B3" office:value-type="float" office:value="15">
              <text:p text:style-name="P83">15</text:p>
            </table:table-cell>
            <table:table-cell table:style-name="Tableau12.B3" office:value-type="float" office:value="11">
              <text:p text:style-name="P83">11</text:p>
            </table:table-cell>
          </table:table-row>
          <table:table-row>
            <table:table-cell table:style-name="Tableau12.A1" office:value-type="string">
              <text:p text:style-name="P88">negativní </text:p>
            </table:table-cell>
            <table:table-cell table:style-name="Tableau12.B3" office:value-type="float" office:value="57">
              <text:p text:style-name="P83">57</text:p>
            </table:table-cell>
            <table:table-cell table:style-name="Tableau12.B3" office:value-type="float" office:value="33">
              <text:p text:style-name="P83">33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Ano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Ne </text:p>
            </table:table-cell>
            <table:table-cell table:style-name="Tableau12.B3" office:value-type="float" office:value="65">
              <text:p text:style-name="P83">65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4">
              <text:p text:style-name="P83">14</text:p>
            </table:table-cell>
          </table:table-row>
        </table:table>
        <text:p text:style-name="P21"/>
        <text:p text:style-name="P51">Přibližně dvě třetiny občanů EU se domnívají, že lidé, kteří studují za účelem získání kvalifikace v oblasti odborného vzdělávání a přípravy, mají v rámci svého studia možnost studovat v zahraničí. </text:p>
        <text:p text:style-name="P21">Program Erasmus+ podporuje mobilitu studentů odborného vzdělávání a přípravy a umožňuje účastníkům odborného vzdělávání a přípravy účastnit se studia nebo odborné přípravy v zahraničí.<text:note text:id="ftn29" text:note-class="footnote"><text:note-citation>29</text:note-citation><text:note-body><text:p text:style-name="Footnote"><text:a xlink:type="simple" xlink:href="https://erasmus-plus.ec.europa.eu/opportunities/individuals/trainees/vocational-education-apprenticeships-and-recent-graduates" text:style-name="Internet_20_link" text:visited-style-name="Visited_20_Internet_20_Link"><text:span text:style-name="T53">https://erasmus-plus.ec.europa.eu/opportunities/individuals/trainees/vocational-education-apprenticeships-and-recent-graduates</text:span></text:a><text:span text:style-name="T53"> </text:span></text:p></text:note-body></text:note> V celé Evropské unii 64 % respondentů uvádí, že lidé, kteří studují za účelem získání kvalifikace v oblasti odborného vzdělávání a přípravy, mají v rámci svého studia možnost studovat v zahraničí, včetně 19 %, kteří rozhodně souhlasí, a 45 %, kteří mají tendenci souhlasit.<text:note text:id="ftn30" text:note-class="footnote"><text:note-citation>30</text:note-citation><text:note-body><text:p text:style-name="P13">QB7.5. Prosím, řekněte mi, do jaké míry souhlasíte nebo nesouhlasíte s každým z následujících tvrzení: Lidé, kteří studují na kvalifikaci odborného vzdělávání a přípravy, mají v rámci svého studia možnost studovat v zahraničí. </text:p></text:note-body></text:note> Celkově 20 % nesouhlasí, zatímco 16 % neví. </text:p>
        <text:p text:style-name="P21">Povědomí o možnostech studia v zahraničí s kvalifikací odborného vzdělávání a přípravy se postupem času zvýšilo. V průzkumu střediska Cedefop z roku 2016 (EU-28) 60 % respondentů souhlasilo s tím, že lidé v odborném vzdělávání a přípravě mají příležitost studovat nebo pracovat v zahraničí, 22 % nesouhlasilo a 18 % nevědělo.<text:note text:id="ftn31" text:note-class="footnote"><text:note-citation>31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4&amp;question=Q18T2__Q&amp;answer=Q18T2_A1&amp;subset=EducationLevel&amp;subsetVal=All&amp;country=AT&amp;countryB=EU28</text:span></text:a><text:span text:style-name="T53"> Formulace otázek se liší od současného průzkumu, který se zaměřuje na studium v zahraničí v rámci studií odborného vzdělávání a přípravy, zatímco položka z roku 2016 se týkala studia nebo práce v zahraničí po odborném vzdělávání a přípravě. Otázka č. 19.2.: „Následující prohlášení se týkají toho, co se děje po odborném vzdělávání na vyšším sekundárním vzdělávání. Do jaké míry souhlasíte nebo nesouhlasíte s každým z nich?-Odborné vzdělávání na vyšším sekundárním vzdělávání poskytuje příležitosti ke studiu nebo práci v zahraničí.</text:span></text:p></text:note-body></text:note> V průzkumu Eurobarometr z roku 2011 o odborném vzdělávání a přípravě (EU-27) poněkud odlišně formulovaná otázka ukázala, že 43 % respondentů se domnívá, že odborné vzdělávání a příprava poskytují příležitosti ke studiu v zahraničí.<text:note text:id="ftn32" text:note-class="footnote"><text:note-citation>3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ek se liší od stávajícího průzkumu, používá termín „OVP“, aniž by rozlišovalo mezi počátečním a pokračujícím OVP, a je formulováno negativně. QA10.5: „Sdělte mi prosím, do jaké míry souhlasíte nebo nesouhlasíte s každým z následujících tvrzení. Odborné vzdělávání a příprava neposkytují příležitosti ke studiu v zahraničí.“</text:span></text:p></text:note-body></text:note> </text:p>
        <text:p text:style-name="P21">V současném průzkumu se nejméně polovina respondentů ve 25 členských státech domnívá, že lidé, kteří studují za účelem získání kvalifikace v oblasti odborného vzdělávání a přípravy, mají v rámci svého studia možnost studovat v zahraničí. </text:p>
        <text:p text:style-name="P21">Názory se v jednotlivých členských státech liší, přičemž nejvyšší úroveň dohody byla zaznamenána na Kypru (86 %), na Maltě (85 %) a na Slovensku (75 %). Nejnižší úrovně jsou zaznamenány ve Švédsku (45 %), Portugalsku (47 %) a Nizozemsku (51 %). </text:p>
        <text:p text:style-name="P21"/>
        <text:p text:style-name="P21"><draw:g text:anchor-type="paragraph" draw:z-index="22" draw:name="Forme19" draw:style-name="gr32"><draw:frame draw:style-name="gr295" draw:text-style-name="P99" svg:width="4.986cm" svg:height="5.047cm" svg:x="10.865cm" svg:y="-7.514cm"><draw:image xlink:href="Pictures/10000000000001EB000001F1CFC63A4FBF2FFA6A.png" xlink:type="simple" xlink:show="embed" xlink:actuate="onLoad" draw:mime-type="image/png"><text:p/></draw:image></draw:frame><draw:frame draw:style-name="gr296" draw:text-style-name="P101" svg:width="7.963cm" svg:height="1.876cm" svg:x="8.692cm" svg:y="-9.999cm"><draw:text-box><text:p text:style-name="P100"><text:span text:style-name="T58">QB7.5: Prosím, řekněte mi, do jaké míry souhlasíte nebo nesouhlasíte s každým z následujících tvrzení: Lidé, kteří studují pro kvalifikaci počátečního odborného vzdělávání a přípravy, mají možnost studovat v zahraničí v rámci svého studia (EU-27) (%) </text:span></text:p></draw:text-box></draw:frame><draw:frame draw:style-name="gr297" draw:text-style-name="P101" svg:width="2.377cm" svg:height="0.578cm" svg:x="10.756cm" svg:y="-8.089cm"><draw:text-box><text:p text:style-name="P100"><text:span text:style-name="T58">Nevím 16</text:span></text:p></draw:text-box></draw:frame><draw:frame draw:style-name="gr298" draw:text-style-name="P104" svg:width="2.557cm" svg:height="0.902cm" svg:x="8.895cm" svg:y="-7.08cm"><draw:text-box><text:p text:style-name="P103"><text:span text:style-name="T58">Rozhodně nesouhlasím 4</text:span></text:p></draw:text-box></draw:frame><draw:frame draw:style-name="gr299" draw:text-style-name="P104" svg:width="1.945cm" svg:height="1.227cm" svg:x="8.939cm" svg:y="-5.196cm"><draw:text-box><text:p text:style-name="P103"><text:span text:style-name="T58">Nesouhlasím 16</text:span></text:p></draw:text-box></draw:frame><draw:frame draw:style-name="gr300" draw:text-style-name="P101" svg:width="2.527cm" svg:height="0.902cm" svg:x="13.797cm" svg:y="-8.043cm"><draw:text-box><text:p text:style-name="P100"><text:span text:style-name="T58">Naprosto souhlasím 19</text:span></text:p></draw:text-box></draw:frame><draw:frame draw:style-name="gr301" draw:text-style-name="P101" svg:width="2.708cm" svg:height="0.902cm" svg:x="12.809cm" svg:y="-2.504cm"><draw:text-box><text:p text:style-name="P100"><text:span text:style-name="T58">Spíše souhlasím 45</text:span></text:p></draw:text-box></draw:frame></draw:g></text:p>
        <text:p text:style-name="P21"/>
        <text:p text:style-name="P29"><draw:g text:anchor-type="paragraph" draw:z-index="23" draw:name="Forme20" draw:style-name="gr1"><draw:frame draw:style-name="gr287" draw:text-style-name="P99" svg:width="16.788cm" svg:height="7.344cm" svg:x="0.182cm" svg:y="1.044cm"><draw:image xlink:href="Pictures/10000000000005400000024CF7E9C784CE4D0E38.png" xlink:type="simple" xlink:show="embed" xlink:actuate="onLoad" draw:mime-type="image/png"><text:p/></draw:image></draw:frame><draw:frame draw:style-name="gr288" draw:text-style-name="P101" svg:width="16.879cm" svg:height="0.902cm" svg:x="0.002cm" svg:y="0.002cm"><draw:text-box><text:p text:style-name="P100"><text:span text:style-name="T58">QB7.5: Prosím, řekněte mi, do jaké míry souhlasíte nebo nesouhlasíte s každým z následujících tvrzení: Lidé, kteří studují pro kvalifikaci počátečního odborného vzdělávání a přípravy, mají možnost studovat v zahraničí v rámci svého studia (EU-27) (%) </text:span></text:p></draw:text-box></draw:frame><draw:g draw:style-name="gr4"><draw:frame draw:style-name="gr289" draw:text-style-name="P99" svg:width="14.098cm" svg:height="0.959cm" svg:x="0.413cm" svg:y="8.515cm"><draw:image xlink:href="Pictures/100000000000022300000022902E68B765C34830.png" xlink:type="simple" xlink:show="embed" xlink:actuate="onLoad" draw:mime-type="image/png"><text:p/></draw:image></draw:frame><draw:frame draw:style-name="gr290" draw:text-style-name="P101" svg:width="2.924cm" svg:height="0.902cm" svg:x="0.873cm" svg:y="8.687cm"><draw:text-box><text:p text:style-name="P105"><text:span text:style-name="T58">Rozhodně souhlasím</text:span></text:p></draw:text-box></draw:frame><draw:frame draw:style-name="gr291" draw:text-style-name="P101" svg:width="2.857cm" svg:height="0.59cm" svg:x="3.883cm" svg:y="8.666cm"><draw:text-box><text:p text:style-name="P105"><text:span text:style-name="T58">Spíše souhlasím</text:span></text:p></draw:text-box></draw:frame><draw:frame draw:style-name="gr292" draw:text-style-name="P101" svg:width="3.282cm" svg:height="0.646cm" svg:x="7.065cm" svg:y="8.709cm"><draw:text-box><text:p text:style-name="P105"><text:span text:style-name="T58">Spíše nesouhlasím</text:span></text:p></draw:text-box></draw:frame><draw:frame draw:style-name="gr293" draw:text-style-name="P101" svg:width="3.483cm" svg:height="0.646cm" svg:x="10.695cm" svg:y="8.666cm"><draw:text-box><text:p text:style-name="P105"><text:span text:style-name="T58">Rozhodně nesouhlasím</text:span></text:p></draw:text-box></draw:frame><draw:frame draw:style-name="gr294" draw:text-style-name="P101" svg:width="2.52cm" svg:height="0.687cm" svg:x="14.415cm" svg:y="8.666cm"><draw:text-box><text:p text:style-name="P105"><text:span text:style-name="T58">Nevím</text:span></text:p></draw:text-box></draw:frame></draw:g></draw:g></text:p>
        <text:p text:style-name="P51">Míra, do jaké respondenti souhlasí s tím, že lidé, kteří studují za účelem získání kvalifikace v oblasti odborného vzdělávání a přípravy, mají možnost studovat v zahraničí, se liší podle sociodemografických a postojových faktorů takto: </text:p>
        <text:p text:style-name="P21">■ Respondenti, kteří vidí odborné vzdělávání a přípravu v pozitivním světle, jsou více </text:p>
        <text:p text:style-name="P21">pravděpodobně se domnívají, že studenti odborného vzdělávání a přípravy mají příležitost </text:p>
        <text:p text:style-name="P21">studium v zahraničí (71 % oproti 52 % těch, kteří uvádějí negativní výsledky) </text:p>
        <text:p text:style-name="P21">vnímání). </text:p>
        <text:p text:style-name="P52">■ Respondenti, kteří se domnívají, že mladí lidé dostávají dostatek informací o příležitostech v oblasti odborného vzdělávání a přípravy, s větší pravděpodobností souhlasí s tím, že lidé, kteří studují na kvalifikaci v oblasti odborného vzdělávání a přípravy, mají příležitost studovat v zahraničí (72 %), než ti, kteří se domnívají, že tomu tak není (56 %). </text:p>
        <text:p text:style-name="P52">■ Podle věku na konci vzdělávání je přesvědčení, že lidé, kteří studují za účelem získání kvalifikace odborného vzdělávání a přípravy, mají příležitost studovat v zahraničí, nejrozšířenější mezi respondenty, kteří ukončili vzdělávání ve věku 16–19 let (65 %) a ve věku 20 let nebo starším (64 %), přičemž u osob ve věku 15 let nebo mladších kleslo na 59 %. To je 62% z těch, kteří stále studují. </text:p>
        <text:p text:style-name="P52">■ Víra, že studenti odborného vzdělávání a přípravy mají příležitost studovat v zahraničí, je o něco rozšířenější mezi respondenty, kteří by doporučili střední odborné vzdělání (67 %), než mezi těmi, kteří upřednostňují všeobecné středoškolské vzdělání (63 %). </text:p>
        <text:p text:style-name="P52">■ Podle věku existují pouze malé rozdíly. </text:p>
        <text:p text:style-name="P52">■ Neexistují žádné rozdíly podle pohlaví. </text:p>
        <text:p text:style-name="P21"/>
        <text:p text:style-name="P28"/>
        <table:table table:name="Tableau13" table:style-name="Tableau13">
          <table:table-column table:style-name="Tableau13.A"/>
          <table:table-column table:style-name="Tableau13.B"/>
          <table:table-column table:style-name="Tableau13.C"/>
          <table:table-column table:style-name="Tableau13.D"/>
          <table:table-row>
            <table:table-cell table:style-name="Tableau13.A1" table:number-columns-spanned="4" office:value-type="string">
              <text:p text:style-name="P88">QB7.5 Prosím, řekněte mi, do jaké míry souhlasíte nebo nesouhlasíte s každým z následujících tvrzení: Lidé, kteří studují pro kvalifikaci počátečního odborného vzdělávání a přípravy, mají možnost studovat v zahraničí jako součást svého studia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3">„Souhlasím“ celkem</text:p>
            </table:table-cell>
            <table:table-cell table:style-name="Tableau13.A1" office:value-type="string">
              <text:p text:style-name="P83">„Nesouhlasím“ celkem </text:p>
            </table:table-cell>
            <table:table-cell table:style-name="Tableau13.A1" office:value-type="string">
              <text:p text:style-name="P83">Nevím</text:p>
            </table:table-cell>
          </table:table-row>
          <table:table-row>
            <table:table-cell table:style-name="Tableau13.A1" office:value-type="string">
              <text:p text:style-name="P88">EU-27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člověk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žena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7">
              <text:p text:style-name="P83">17</text:p>
            </table:table-cell>
          </table:table-row>
          <table:table-row>
            <table:table-cell table:style-name="Tableau13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15-24 </text:p>
            </table:table-cell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0"/>
            </table:table-cell>
          </table:table-row>
          <table:table-row>
            <table:table-cell table:style-name="Tableau13.A1" office:value-type="string">
              <text:p text:style-name="P88">25-39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4">
              <text:p text:style-name="P83">24</text:p>
            </table:table-cell>
            <table:table-cell table:style-name="Tableau13.B3" office:value-type="float" office:value="11">
              <text:p text:style-name="P83">11</text:p>
            </table:table-cell>
          </table:table-row>
          <table:table-row>
            <table:table-cell table:style-name="Tableau13.A1" office:value-type="string">
              <text:p text:style-name="P88">40-54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2">
              <text:p text:style-name="P83">22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1" office:value-type="string">
              <text:p text:style-name="P88">&gt;=55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&lt;=–15</text:p>
            </table:table-cell>
            <table:table-cell table:style-name="Tableau13.B3" office:value-type="float" office:value="59">
              <text:p text:style-name="P83">59</text:p>
            </table:table-cell>
            <table:table-cell table:style-name="Tableau13.B3" office:value-type="float" office:value="16">
              <text:p text:style-name="P83">16</text:p>
            </table:table-cell>
            <table:table-cell table:style-name="Tableau13.B3" office:value-type="float" office:value="25">
              <text:p text:style-name="P83">25</text:p>
            </table:table-cell>
          </table:table-row>
          <table:table-row>
            <table:table-cell table:style-name="Tableau13.A1" office:value-type="string">
              <text:p text:style-name="P88">16-19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&gt;=20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5">
              <text:p text:style-name="P83">15</text:p>
            </table:table-cell>
          </table:table-row>
          <table:table-row>
            <table:table-cell table:style-name="Tableau13.A1" office:value-type="string">
              <text:p text:style-name="P88">Stále studuji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5">
              <text:p text:style-name="P83">25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Osoby samostatně výdělečně činné </text:p>
            </table:table-cell>
            <table:table-cell table:style-name="Tableau13.B3" office:value-type="float" office:value="67">
              <text:p text:style-name="P83">67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1" office:value-type="string">
              <text:p text:style-name="P88">Manažeři </text:p>
            </table:table-cell>
            <table:table-cell table:style-name="Tableau13.B3" office:value-type="float" office:value="63">
              <text:p text:style-name="P83">63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Ostatní bílé obojky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Manuální pracovníci </text:p>
            </table:table-cell>
            <table:table-cell table:style-name="Tableau13.B3" office:value-type="float" office:value="66">
              <text:p text:style-name="P83">66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Obytné osoby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2">
              <text:p text:style-name="P83">22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Nezaměstnaní </text:p>
            </table:table-cell>
            <table:table-cell table:style-name="Tableau13.B3" office:value-type="float" office:value="60">
              <text:p text:style-name="P83">60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20">
              <text:p text:style-name="P83">20</text:p>
            </table:table-cell>
          </table:table-row>
          <table:table-row>
            <table:table-cell table:style-name="Tableau13.A1" office:value-type="string">
              <text:p text:style-name="P88">v důchodu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15">
              <text:p text:style-name="P83">15</text:p>
            </table:table-cell>
            <table:table-cell table:style-name="Tableau13.B3" office:value-type="float" office:value="23">
              <text:p text:style-name="P83">23</text:p>
            </table:table-cell>
          </table:table-row>
          <table:table-row>
            <table:table-cell table:style-name="Tableau13.A1" office:value-type="string">
              <text:p text:style-name="P88">Studenti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5">
              <text:p text:style-name="P83">25</text:p>
            </table:table-cell>
            <table:table-cell table:style-name="Tableau13.B3" office:value-type="float" office:value="11">
              <text:p text:style-name="P83">11</text:p>
            </table:table-cell>
          </table:table-row>
          <table:table-row>
            <table:table-cell table:style-name="Tableau13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Venkovská oblast nebo vesnice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7">
              <text:p text:style-name="P83">17</text:p>
            </table:table-cell>
          </table:table-row>
          <table:table-row>
            <table:table-cell table:style-name="Tableau13.A1" office:value-type="string">
              <text:p text:style-name="P88">Malé nebo střední město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Velké město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Pozitivní </text:p>
            </table:table-cell>
            <table:table-cell table:style-name="Tableau13.B3" office:value-type="float" office:value="71">
              <text:p text:style-name="P83">71</text:p>
            </table:table-cell>
            <table:table-cell table:style-name="Tableau13.B3" office:value-type="float" office:value="15">
              <text:p text:style-name="P83">15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negativní </text:p>
            </table:table-cell>
            <table:table-cell table:style-name="Tableau13.B3" office:value-type="float" office:value="52">
              <text:p text:style-name="P83">52</text:p>
            </table:table-cell>
            <table:table-cell table:style-name="Tableau13.B3" office:value-type="float" office:value="32">
              <text:p text:style-name="P83">32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Ano </text:p>
            </table:table-cell>
            <table:table-cell table:style-name="Tableau13.B3" office:value-type="float" office:value="66">
              <text:p text:style-name="P83">66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Ne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8">
              <text:p text:style-name="P83">18</text:p>
            </table:table-cell>
          </table:table-row>
        </table:table>
        <text:p text:style-name="P21"/>
        <text:p text:style-name="P51">Dvě třetiny občanů EU tvrdí, že programy odborného vzdělávání a přípravy jsou dostatečně inkluzivní, aby studentům poskytly nezbytnou podporu </text:p>
        <text:p text:style-name="P21">V celé Evropské unii 67 % respondentů uvádí, že programy odborného vzdělávání a přípravy jsou dostatečně inkluzivní, aby zajistily, že studenti, kteří mohou čelit překážkám v určitých typech vzdělávacího prostředí, získají podporu, kterou potřebují k dokončení programů, včetně 17 %, kteří rozhodně souhlasí, a 50 %, kteří mají tendenci souhlasit.<text:note text:id="ftn33" text:note-class="footnote"><text:note-citation>33</text:note-citation><text:note-body><text:p text:style-name="P13">Otázka B9.4. Prosím, řekněte mi, do jaké míry souhlasíte nebo nesouhlasíte s každým z následujících tvrzení: Programy odborného vzdělávání a přípravy jsou dostatečně inkluzivní, aby bylo zajištěno, že studenti, kteří mohou čelit překážkám v určitých typech vzdělávacího prostředí, získají podporu, kterou potřebují k dokončení programů. </text:p></text:note-body></text:note> Přibližně jeden z pěti (19 %) nesouhlasí, zatímco 14 % neví. </text:p>
        <text:p text:style-name="P21">Ve všech členských státech alespoň polovina respondentů souhlasí s tím, že programy odborného vzdělávání a přípravy jsou dostatečně inkluzivní, aby účastníkům vzdělávání poskytly nezbytnou podporu k dokončení programů. </text:p>
        <text:p text:style-name="P21">Názory se v jednotlivých členských státech liší, přičemž nejvyšší míra dohody byla zaznamenána na Maltě (82 %), v Itálii (81 %) a ve Slovinsku (80 %). Nejnižší úrovně jsou zaznamenány v Německu (51 %), Finsku (56 %) a Nizozemsku (57 %). </text:p>
        <text:p text:style-name="P21"><draw:g text:anchor-type="paragraph" draw:z-index="25" draw:name="Forme22" draw:style-name="gr1"><draw:frame draw:style-name="gr272" draw:text-style-name="P99" svg:width="16.317cm" svg:height="7.153cm" svg:x="0.032cm" svg:y="1.474cm"><draw:image xlink:href="Pictures/10000000000004F20000022BBBAE7301CD8480E6.png" xlink:type="simple" xlink:show="embed" xlink:actuate="onLoad" draw:mime-type="image/png"><text:p/></draw:image></draw:frame><draw:frame draw:style-name="gr273" draw:text-style-name="P101" svg:width="16.28cm" svg:height="1.227cm" svg:x="0.002cm" svg:y="0.102cm"><draw:text-box><text:p text:style-name="P100"><text:span text:style-name="T58">Otázka B9.4. Prosím, řekněte mi, do jaké míry souhlasíte nebo nesouhlasíte s každým z následujících tvrzení:- programy počátečního odborného vzdělávání a přípravy jsou dostatečně inkluzivní, aby zajistily, že studenti, kteří mohou čelit překážkám V určitých typech vzdělávacího prostředí získají podporu, kterou potřebují k dokončení programů (%)</text:span></text:p></draw:text-box></draw:frame><draw:g draw:style-name="gr4"><draw:frame draw:style-name="gr274" draw:text-style-name="P99" svg:width="14.098cm" svg:height="0.959cm" svg:x="0.374cm" svg:y="8.639cm"><draw:image xlink:href="Pictures/100000000000022300000022902E68B765C34830.png" xlink:type="simple" xlink:show="embed" xlink:actuate="onLoad" draw:mime-type="image/png"><text:p/></draw:image></draw:frame><draw:frame draw:style-name="gr275" draw:text-style-name="P101" svg:width="2.924cm" svg:height="0.902cm" svg:x="0.836cm" svg:y="8.814cm"><draw:text-box><text:p text:style-name="P105"><text:span text:style-name="T58">Rozhodně souhlasím</text:span></text:p></draw:text-box></draw:frame><draw:frame draw:style-name="gr276" draw:text-style-name="P101" svg:width="2.858cm" svg:height="0.59cm" svg:x="3.844cm" svg:y="8.791cm"><draw:text-box><text:p text:style-name="P105"><text:span text:style-name="T58">Spíše souhlasím</text:span></text:p></draw:text-box></draw:frame><draw:frame draw:style-name="gr277" draw:text-style-name="P101" svg:width="3.28cm" svg:height="0.646cm" svg:x="7.028cm" svg:y="8.833cm"><draw:text-box><text:p text:style-name="P105"><text:span text:style-name="T58">Spíše nesouhlasím</text:span></text:p></draw:text-box></draw:frame><draw:frame draw:style-name="gr278" draw:text-style-name="P101" svg:width="3.484cm" svg:height="0.646cm" svg:x="10.656cm" svg:y="8.793cm"><draw:text-box><text:p text:style-name="P105"><text:span text:style-name="T58">Rozhodně nesouhlasím</text:span></text:p></draw:text-box></draw:frame><draw:frame draw:style-name="gr279" draw:text-style-name="P101" svg:width="2.518cm" svg:height="0.687cm" svg:x="14.378cm" svg:y="8.793cm"><draw:text-box><text:p text:style-name="P105"><text:span text:style-name="T58">Nevím</text:span></text:p></draw:text-box></draw:frame></draw:g></draw:g><draw:g text:anchor-type="paragraph" draw:z-index="24" draw:name="Forme21" draw:style-name="gr32"><draw:frame draw:style-name="gr280" draw:text-style-name="P99" svg:width="4.59cm" svg:height="4.7cm" svg:x="11.19cm" svg:y="-5.647cm"><draw:image xlink:href="Pictures/10000000000001D5000001E081A67E0BF230BF76.png" xlink:type="simple" xlink:show="embed" xlink:actuate="onLoad" draw:mime-type="image/png"><text:p/></draw:image></draw:frame><draw:frame draw:style-name="gr281" draw:text-style-name="P101" svg:width="7.966cm" svg:height="2.525cm" svg:x="8.909cm" svg:y="-8.056cm"><draw:text-box><text:p text:style-name="P100"><text:span text:style-name="T58">QB9.4: Prosím, řekněte mi, do jaké míry souhlasíte nebo nesouhlasíte s každým z následujících tvrzení: - Programy počátečního odborného vzdělávání a přípravy jsou dostatečně inkluzivní, aby zajistily, že studenti, kteří mohou čelit překážkám v určitých typech vzdělávacího prostředí, získají podporu, kterou potřebují k dokončení programů (EU-27) (%) </text:span></text:p></draw:text-box></draw:frame><draw:frame draw:style-name="gr282" draw:text-style-name="P104" svg:width="2.527cm" svg:height="0.578cm" svg:x="10.248cm" svg:y="-6.008cm"><draw:text-box><text:p text:style-name="P103"><text:span text:style-name="T58">Nevím 14</text:span></text:p></draw:text-box></draw:frame><draw:frame draw:style-name="gr283" draw:text-style-name="P104" svg:width="2.805cm" svg:height="0.902cm" svg:x="8.965cm" svg:y="-5.204cm"><draw:text-box><text:p text:style-name="P103"><text:span text:style-name="T58">Rozhodně nesouhlasím: 3 </text:span></text:p></draw:text-box></draw:frame><draw:frame draw:style-name="gr284" draw:text-style-name="P104" svg:width="2.468cm" svg:height="0.902cm" svg:x="8.886cm" svg:y="-3.789cm"><draw:text-box><text:p text:style-name="P103"><text:span text:style-name="T58">Nesouhlasím 16</text:span></text:p></draw:text-box></draw:frame><draw:frame draw:style-name="gr285" draw:text-style-name="P101" svg:width="2.708cm" svg:height="0.902cm" svg:x="13.229cm" svg:y="-1.009cm"><draw:text-box><text:p text:style-name="P100"><text:span text:style-name="T58">Spíše souhlasím s 50</text:span></text:p></draw:text-box></draw:frame><draw:frame draw:style-name="gr286" draw:text-style-name="P101" svg:width="2.678cm" svg:height="0.902cm" svg:x="13.693cm" svg:y="-6.19cm"><draw:text-box><text:p text:style-name="P100"><text:span text:style-name="T58">Naprosto souhlasím 17</text:span></text:p></draw:text-box></draw:frame></draw:g></text:p>
        <text:p text:style-name="P29">Míra, do jaké respondenti souhlasí s tím, že programy odborného vzdělávání a přípravy jsou dostatečně inkluzivní, aby poskytovaly studentům podporu, se liší podle sociodemografických a postojových faktorů takto: </text:p>
        <text:p text:style-name="P52">■ Respondenti, kteří vidí, kdo je v odborném vzdělávání a přípravě v pozitivním světle, se s větší pravděpodobností domnívají, že programy odborného vzdělávání a přípravy jsou dostatečně inkluzivní (72 % oproti 58 % u těch, kteří uvádějí negativní vnímání). </text:p>
        <text:p text:style-name="P52">■ S věkem se shoda na tom, že programy odborného vzdělávání a přípravy jsou dostatečně inkluzivní, mírně snižuje: U respondentů ve věku 15–24 let činí 69 %, u respondentů ve věku 25–54 let 68 % a u respondentů ve věku 55 let a více 63 %. </text:p>
        <text:p text:style-name="P52">■ Podle věku na konci vzdělávání je dohoda o něco rozšířenější mezi respondenty, kteří dokončili vzdělávání ve věku 16–19 let (67 %), a těmi, kteří dokončili vzdělávání ve věku 20 let (66 %), než mezi těmi, kteří dokončili vzdělávání ve věku 15 let nebo mladším (64 %). </text:p>
        <text:p text:style-name="P52">■ Respondenti, kteří sami navštěvovali odborné vzdělávání a přípravu, s mírně vyšší pravděpodobností souhlasí s tím, že programy odborného vzdělávání a přípravy jsou dostatečně inkluzivní (68 %), než ti, kteří je nenavštěvovali (65 %). </text:p>
        <text:p text:style-name="P52">■ Existují zanedbatelné rozdíly podle pohlaví. </text:p>
        <text:p text:style-name="P21"/>
        <text:p text:style-name="P28"/>
        <table:table table:name="Tableau14" table:style-name="Tableau14">
          <table:table-column table:style-name="Tableau14.A"/>
          <table:table-column table:style-name="Tableau14.B"/>
          <table:table-column table:style-name="Tableau14.C"/>
          <table:table-column table:style-name="Tableau14.D"/>
          <table:table-row>
            <table:table-cell table:style-name="Tableau14.A1" table:number-columns-spanned="4" office:value-type="string">
              <text:p text:style-name="P88">QB9.4 Prosím, řekněte mi, do jaké míry souhlasíte nebo nesouhlasíte s každým z následujících tvrzení: Programy počátečního odborného vzdělávání a přípravy jsou dostatečně inkluzivní, aby bylo zajištěno, že studenti, kteří mohou čelit překážkám v určitých typech vzdělávacího prostředí, získají podporu, kterou potřebují k dokončení programů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0"/>
            </table:table-cell>
            <table:table-cell table:style-name="Tableau14.A1" office:value-type="string">
              <text:p text:style-name="P83">„Souhlasím“ celkem</text:p>
            </table:table-cell>
            <table:table-cell table:style-name="Tableau14.A1" office:value-type="string">
              <text:p text:style-name="P83">„Nesouhlasím“ celkem </text:p>
            </table:table-cell>
            <table:table-cell table:style-name="Tableau14.A1" office:value-type="string">
              <text:p text:style-name="P83">Nevím</text:p>
            </table:table-cell>
          </table:table-row>
          <table:table-row>
            <table:table-cell table:style-name="Tableau14.A1" office:value-type="string">
              <text:p text:style-name="P88">EU-27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člověk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žena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5">
              <text:p text:style-name="P83">15</text:p>
            </table:table-cell>
          </table:table-row>
          <table:table-row>
            <table:table-cell table:style-name="Tableau14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15-24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9">
              <text:p text:style-name="P83">9</text:p>
            </table:table-cell>
          </table:table-row>
          <table:table-row>
            <table:table-cell table:style-name="Tableau14.A1" office:value-type="string">
              <text:p text:style-name="P88">25-39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10">
              <text:p text:style-name="P83">10</text:p>
            </table:table-cell>
          </table:table-row>
          <table:table-row>
            <table:table-cell table:style-name="Tableau14.A1" office:value-type="string">
              <text:p text:style-name="P88">40-54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3">
              <text:p text:style-name="P83">13</text:p>
            </table:table-cell>
          </table:table-row>
          <table:table-row>
            <table:table-cell table:style-name="Tableau14.A1" office:value-type="string">
              <text:p text:style-name="P88">&gt;=55</text:p>
            </table:table-cell>
            <table:table-cell table:style-name="Tableau14.B3" office:value-type="float" office:value="63">
              <text:p text:style-name="P83">63</text:p>
            </table:table-cell>
            <table:table-cell table:style-name="Tableau14.B3" office:value-type="float" office:value="18">
              <text:p text:style-name="P83">18</text:p>
            </table:table-cell>
            <table:table-cell table:style-name="Tableau14.B3" office:value-type="float" office:value="19">
              <text:p text:style-name="P83">19</text:p>
            </table:table-cell>
          </table:table-row>
          <table:table-row>
            <table:table-cell table:style-name="Tableau14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&lt;=–15</text:p>
            </table:table-cell>
            <table:table-cell table:style-name="Tableau14.B3" office:value-type="float" office:value="64">
              <text:p text:style-name="P83">64</text:p>
            </table:table-cell>
            <table:table-cell table:style-name="Tableau14.B3" office:value-type="float" office:value="12">
              <text:p text:style-name="P83">12</text:p>
            </table:table-cell>
            <table:table-cell table:style-name="Tableau14.B3" office:value-type="float" office:value="24">
              <text:p text:style-name="P83">24</text:p>
            </table:table-cell>
          </table:table-row>
          <table:table-row>
            <table:table-cell table:style-name="Tableau14.A1" office:value-type="string">
              <text:p text:style-name="P88">16-19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&gt;=20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Stále studuji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3">
              <text:p text:style-name="P83">23</text:p>
            </table:table-cell>
            <table:table-cell table:style-name="Tableau14.B3" office:value-type="float" office:value="11">
              <text:p text:style-name="P83">11</text:p>
            </table:table-cell>
          </table:table-row>
          <table:table-row>
            <table:table-cell table:style-name="Tableau14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Osoby samostatně výdělečně činné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Manažeři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Ostatní bílé obojky </text:p>
            </table:table-cell>
            <table:table-cell table:style-name="Tableau14.B3" office:value-type="float" office:value="70">
              <text:p text:style-name="P83">70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1">
              <text:p text:style-name="P83">11</text:p>
            </table:table-cell>
          </table:table-row>
          <table:table-row>
            <table:table-cell table:style-name="Tableau14.A1" office:value-type="string">
              <text:p text:style-name="P88">Manuální pracovníci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Obytné osoby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6">
              <text:p text:style-name="P83">16</text:p>
            </table:table-cell>
            <table:table-cell table:style-name="Tableau14.B3" office:value-type="float" office:value="17">
              <text:p text:style-name="P83">17</text:p>
            </table:table-cell>
          </table:table-row>
          <table:table-row>
            <table:table-cell table:style-name="Tableau14.A1" office:value-type="string">
              <text:p text:style-name="P88">Nezaměstnaní </text:p>
            </table:table-cell>
            <table:table-cell table:style-name="Tableau14.B3" office:value-type="float" office:value="64">
              <text:p text:style-name="P83">64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6">
              <text:p text:style-name="P83">16</text:p>
            </table:table-cell>
          </table:table-row>
          <table:table-row>
            <table:table-cell table:style-name="Tableau14.A1" office:value-type="string">
              <text:p text:style-name="P88">v důchodu </text:p>
            </table:table-cell>
            <table:table-cell table:style-name="Tableau14.B3" office:value-type="float" office:value="61">
              <text:p text:style-name="P83">61</text:p>
            </table:table-cell>
            <table:table-cell table:style-name="Tableau14.B3" office:value-type="float" office:value="18">
              <text:p text:style-name="P83">18</text:p>
            </table:table-cell>
            <table:table-cell table:style-name="Tableau14.B3" office:value-type="float" office:value="21">
              <text:p text:style-name="P83">21</text:p>
            </table:table-cell>
          </table:table-row>
          <table:table-row>
            <table:table-cell table:style-name="Tableau14.A1" office:value-type="string">
              <text:p text:style-name="P88">Studenti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5">
              <text:p text:style-name="P83">25</text:p>
            </table:table-cell>
            <table:table-cell table:style-name="Tableau14.B3" office:value-type="float" office:value="9">
              <text:p text:style-name="P83">9</text:p>
            </table:table-cell>
          </table:table-row>
          <table:table-row>
            <table:table-cell table:style-name="Tableau14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Venkovská oblast nebo vesnice </text:p>
            </table:table-cell>
            <table:table-cell table:style-name="Tableau14.B3" office:value-type="float" office:value="65">
              <text:p text:style-name="P83">65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6">
              <text:p text:style-name="P83">16</text:p>
            </table:table-cell>
          </table:table-row>
          <table:table-row>
            <table:table-cell table:style-name="Tableau14.A1" office:value-type="string">
              <text:p text:style-name="P88">Malé nebo střední město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5">
              <text:p text:style-name="P83">15</text:p>
            </table:table-cell>
          </table:table-row>
          <table:table-row>
            <table:table-cell table:style-name="Tableau14.A1" office:value-type="string">
              <text:p text:style-name="P88">Velké město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Pozitivní </text:p>
            </table:table-cell>
            <table:table-cell table:style-name="Tableau14.B3" office:value-type="float" office:value="72">
              <text:p text:style-name="P83">72</text:p>
            </table:table-cell>
            <table:table-cell table:style-name="Tableau14.B3" office:value-type="float" office:value="16">
              <text:p text:style-name="P83">16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negativní </text:p>
            </table:table-cell>
            <table:table-cell table:style-name="Tableau14.B3" office:value-type="float" office:value="58">
              <text:p text:style-name="P83">58</text:p>
            </table:table-cell>
            <table:table-cell table:style-name="Tableau14.B3" office:value-type="float" office:value="28">
              <text:p text:style-name="P83">28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Ano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Ne </text:p>
            </table:table-cell>
            <table:table-cell table:style-name="Tableau14.B3" office:value-type="float" office:value="65">
              <text:p text:style-name="P83">65</text:p>
            </table:table-cell>
            <table:table-cell table:style-name="Tableau14.B3" office:value-type="float" office:value="18">
              <text:p text:style-name="P86">18</text:p>
            </table:table-cell>
            <table:table-cell table:style-name="Tableau14.B3" office:value-type="float" office:value="17">
              <text:p text:style-name="P86">17</text:p>
            </table:table-cell>
          </table:table-row>
        </table:table>
        <text:p text:style-name="P21"><text:soft-page-break/></text:p>
        <text:h text:style-name="P19" text:outline-level="2"><text:bookmark-start text:name="__RefHeading___Toc215582_2930363814"/>7. Doporučení odborného vzdělávání a přípravy pro mladé lidi <text:bookmark-end text:name="__RefHeading___Toc215582_2930363814"/></text:h>
        <text:p text:style-name="P50">Polovina občanů EU by doporučila střední odborné vzdělání mladému člověku, který si zvolí vyšší sekundární vzdělání </text:p>
        <text:p text:style-name="P21">Na otázku, jakou cestu vzdělávání by doporučili mladému člověku, který nyní rozhoduje o vyšším sekundárním vzdělání, by 50 % občanů EU doporučilo střední odborné vzdělání, 39 % by doporučilo všeobecné sekundární vzdělání a 8 % spontánně uvedlo, že to závisí na individuální situaci.<text:note text:id="ftn34" text:note-class="footnote"><text:note-citation>34</text:note-citation><text:note-body><text:p text:style-name="P13">Otázka č. B2. Kterou z následujících vzdělávacích drah byste doporučili mladému člověku, který nyní rozhoduje o vyšším sekundárním vzdělání? </text:p></text:note-body></text:note> </text:p>
        <text:p text:style-name="P21">Podpora odborného vzdělávání jako cesty se postupem času zvyšovala. V průzkumu Eurobarometr z roku 2011 o odborném vzdělávání a přípravě (EU-27) 32 % respondentů uvedlo, že by doporučilo odbornou přípravu mladému člověku, který dokončí povinnou školní docházku, zatímco 34 % uvedlo, že by doporučilo všeobecné středoškolské nebo vysokoškolské vzdělávání.<text:note text:id="ftn35" text:note-class="footnote"><text:note-citation>35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3">https://europa.eu/eurobarometer/surveys/detail/999</text:span></text:a><text:span text:style-name="T53">. Znění otázek se liší od současného průzkumu, používá termín „OVP“, aniž by rozlišovalo mezi počátečním a dalším OVP, a kombinuje obecné středoškolské a vysokoškolské vzdělávání do jediné možnosti odpovědi, kde je současný průzkum odděluje. QA8: „Kterou z následujících možností byste dnes doporučil mladému člověku, který ukončuje povinnou školní docházku?“</text:span></text:p></text:note-body></text:note> </text:p>
        <text:p text:style-name="P21"><draw:g text:anchor-type="paragraph" draw:z-index="26" draw:name="Forme23" draw:style-name="gr1"><draw:frame draw:style-name="gr266" draw:text-style-name="P99" svg:width="4.495cm" svg:height="4.472cm" svg:x="10.828cm" svg:y="-6.932cm"><draw:image xlink:href="Pictures/100000000000019300000191040BD833F8319C75.png" xlink:type="simple" xlink:show="embed" xlink:actuate="onLoad" draw:mime-type="image/png"><text:p/></draw:image></draw:frame><draw:frame draw:style-name="gr267" draw:text-style-name="P101" svg:width="7.467cm" svg:height="1.227cm" svg:x="8.999cm" svg:y="-8.497cm"><draw:text-box><text:p text:style-name="P100"><text:span text:style-name="T58">QB2: Kterou z následujících vzdělávacích drah byste doporučili mladému člověku, který nyní rozhoduje o vyšším sekundárním vzdělání? (EU-27) (v %) </text:span></text:p></draw:text-box></draw:frame><draw:frame draw:style-name="gr268" draw:text-style-name="P104" svg:width="2.412cm" svg:height="0.578cm" svg:x="11.454cm" svg:y="-7.463cm"><draw:text-box><text:p text:style-name="P103"><text:span text:style-name="T58">Nevím 3</text:span></text:p></draw:text-box></draw:frame><draw:frame draw:style-name="gr269" draw:text-style-name="P101" svg:width="3.132cm" svg:height="0.902cm" svg:x="9.142cm" svg:y="-7.195cm"><draw:text-box><text:p text:style-name="P100"><text:span text:style-name="T58">Záleží (SPONTANEOUS) 8</text:span></text:p></draw:text-box></draw:frame><draw:frame draw:style-name="gr270" draw:text-style-name="P109" svg:width="1.953cm" svg:height="1.594cm" svg:x="9.11cm" svg:y="-4.556cm"><draw:text-box><text:p text:style-name="P103"><text:span text:style-name="T58">Všeobecné středoškolské vzdělání 9</text:span></text:p></draw:text-box></draw:frame><draw:frame draw:style-name="gr271" draw:text-style-name="P110" svg:width="2.467cm" svg:height="1.458cm" svg:x="15.076cm" svg:y="-5.072cm"><draw:text-box><text:p text:style-name="P100"><text:span text:style-name="T58">Odborné středoškolské vzdělání 50</text:span></text:p></draw:text-box></draw:frame></draw:g><draw:g text:anchor-type="paragraph" draw:z-index="27" draw:name="Forme24" draw:style-name="gr1"><draw:frame draw:style-name="gr259" draw:text-style-name="P99" svg:width="16.386cm" svg:height="7.483cm" svg:x="0.376cm" svg:y="2.041cm"><draw:image xlink:href="Pictures/1000000000000563000002766E6BE9E22FEF44FC.png" xlink:type="simple" xlink:show="embed" xlink:actuate="onLoad" draw:mime-type="image/png"><text:p/></draw:image></draw:frame><draw:frame draw:style-name="gr260" draw:text-style-name="P101" svg:width="15.179cm" svg:height="1.207cm" svg:x="0.337cm" svg:y="1.247cm"><draw:text-box><text:p text:style-name="P100"><text:span text:style-name="T58">Otázka č. B2. Kterou z následujících vzdělávacích cest byste doporučili mladému člověku, který se nyní rozhoduje </text:span></text:p><text:p text:style-name="P100"><text:span text:style-name="T58">vyššího sekundárního vzdělávání? (%) </text:span></text:p></draw:text-box></draw:frame><draw:frame draw:style-name="gr261" draw:text-style-name="P99" svg:width="12.685cm" svg:height="0.537cm" svg:x="0.826cm" svg:y="9.61cm"><draw:image xlink:href="Pictures/10000000000002C30000001E51406E64C61D7BDC.png" xlink:type="simple" xlink:show="embed" xlink:actuate="onLoad" draw:mime-type="image/png"><text:p/></draw:image></draw:frame><draw:frame draw:style-name="gr262" draw:text-style-name="P101" svg:width="4.199cm" svg:height="0.902cm" svg:x="0.811cm" svg:y="9.615cm"><draw:text-box><text:p text:style-name="P100"><text:span text:style-name="T58">Odborné středoškolské vzdělání</text:span></text:p></draw:text-box></draw:frame><draw:frame draw:style-name="gr263" draw:text-style-name="P101" svg:width="3.925cm" svg:height="0.902cm" svg:x="5.391cm" svg:y="9.615cm"><draw:text-box><text:p text:style-name="P100"><text:span text:style-name="T58">Všeobecné středoškolské vzdělání</text:span></text:p></draw:text-box></draw:frame><draw:frame draw:style-name="gr264" draw:text-style-name="P101" svg:width="3.82cm" svg:height="0.902cm" svg:x="9.398cm" svg:y="9.504cm"><draw:text-box><text:p text:style-name="P100"><text:span text:style-name="T58">To záleží (SPONTANEOUS) </text:span></text:p></draw:text-box></draw:frame><draw:frame draw:style-name="gr265" draw:text-style-name="P110" svg:width="3.073cm" svg:height="0.578cm" svg:x="13.282cm" svg:y="9.61cm"><draw:text-box><text:p text:style-name="P100"><text:span text:style-name="T58">Nevím</text:span></text:p></draw:text-box></draw:frame></draw:g>V současném průzkumu se odpovědi v jednotlivých členských státech liší. Odborné středoškolské vzdělávání bude s největší pravděpodobností doporučováno ve Slovinsku (70 %), Maďarsku (69 %) a Bulharsku (68 %). Nejnižší úrovně jsou zaznamenány v Portugalsku (28 %) a Belgii, Lucembursku a Švédsku (všechny 30 %). </text:p>
        <text:p text:style-name="P21">Obecné středoškolské vzdělání bude s největší pravděpodobností doporučeno v Belgii (60 %), Itálii (56 %) a Lucembursku (50 %). Nejnižší úrovně jsou zaznamenány v Bulharsku (20 %), Slovinsku (21 %) a Dánsku (23 %). </text:p>
        <text:p text:style-name="P21">Nejvyšší podíl respondentů, kteří spontánně tvrdí, že doporučení závisí na individuální situaci, se nachází v Dánsku (42 %), následovaném Švédskem (22 %) a Lucemburskem (19 %). </text:p>
        <text:p text:style-name="P21">Pokud jde o první volbu podle jednotlivých zemí, upřednostňovaným doporučením v 17 členských státech je střední odborné vzdělávání, které se pohybuje od 70 % <text:soft-page-break/>ve Slovinsku po 41 % v Estonsku. Naproti tomu obecné středoškolské vzdělávání je upřednostňovaným doporučením v osmi členských státech, v jejichž čele stojí Belgie s 60 %, následuje Itálie (56 %), Lucembursko (50 %) a Irsko (49 %). Ve Finsku je stejně pravděpodobné, že budou doporučeny obě cesty (v obou případech 41 %). Zejména Dánsko se od sebe odlišuje tím, že 42 % respondentů říká, že "závisí", což z něj činí hlavní reakci v této zemi. </text:p>
        <text:p text:style-name="P21"/>
        <text:p text:style-name="P21"><draw:g text:anchor-type="paragraph" draw:z-index="28" draw:name="Forme25" draw:style-name="gr32"><draw:frame draw:style-name="gr255" draw:text-style-name="P99" svg:width="16.294cm" svg:height="6.457cm" svg:x="0.002cm" svg:y="0.733cm"><draw:image xlink:href="Pictures/10000000000005620000022221E6CF7DE1A84231.png" xlink:type="simple" xlink:show="embed" xlink:actuate="onLoad" draw:mime-type="image/png"><text:p/></draw:image></draw:frame><draw:frame draw:style-name="gr256" draw:text-style-name="P101" svg:width="16.544cm" svg:height="0.902cm" svg:x="0.379cm" svg:y="-0.429cm"><draw:text-box><text:p text:style-name="P100"><text:span text:style-name="T58">QB2: Kterou z následujících vzdělávacích drah byste doporučili mladému člověku, který nyní rozhoduje o vyšším sekundárním vzdělání? (%) </text:span></text:p></draw:text-box></draw:frame><draw:frame draw:style-name="gr257" draw:text-style-name="P99" svg:width="0.593cm" svg:height="0.932cm" svg:x="10.107cm" svg:y="0.292cm"><draw:image xlink:href="Pictures/10000000000000310000004DB9793FE54E586113.png" xlink:type="simple" xlink:show="embed" xlink:actuate="onLoad" draw:mime-type="image/png"><text:p/></draw:image></draw:frame><draw:frame draw:style-name="gr258" draw:text-style-name="P101" svg:width="4.894cm" svg:height="1.227cm" svg:x="10.688cm" svg:y="0.299cm"><draw:text-box><text:p text:style-name="P100"><text:span text:style-name="T58">Odborné středoškolské vzdělání</text:span></text:p><text:p text:style-name="P100"><text:span text:style-name="T58">Všeobecné středoškolské vzdělání</text:span></text:p><text:p text:style-name="P100"><text:span text:style-name="T58">To záleží (SPONTANEOUS)</text:span></text:p></draw:text-box></draw:frame></draw:g></text:p>
        <text:p text:style-name="P29">Když rozdělíme tato doporučení vyššího sekundárního vzdělávání podle sociodemografických a postojových faktorů, rozdíly se objevují následovně. </text:p>
        <text:p text:style-name="P52">■ U manuálních pracovníků (58 %) a osob v domácnosti a důchodců (55 %) je nejpravděpodobnější, že doporučí odborné vzdělávání, zatímco u studentů (32 %) je to nejméně pravděpodobné. </text:p>
        <text:p text:style-name="P52">■ Respondenti z venkovských a městských oblastí vykazují odlišné preference. U osob žijících ve venkovských oblastech nebo ve vesnicích je pravděpodobnější, že budou upřednostňovat odborné vzdělávání (55 %) než u obyvatel velkých měst (46 %). </text:p>
        <text:p text:style-name="P52">■ Respondenti, kteří ukončili své vzdělání ve věku 16-19 let, s největší pravděpodobností doporučují profesní dráhu (58 %), následovanou těmi, kteří ukončili své vzdělání ve věku 15 let nebo mladším (50 %). Respondenti s vyšším vzděláním, tj. ti, kteří ukončili vzdělání ve věku 20 let nebo starší, jsou téměř rovnoměrně rozděleni mezi všeobecné a střední odborné vzdělání (44 % oproti 43 %). </text:p>
        <text:p text:style-name="P52">■ V doporučeních týkajících se cest se objevují jasné generační rozdíly. U starších respondentů ve věku 55 let a více (53 %) a ve věku 40–54 let (51 %) je pravděpodobnější, že doporučí odborné vzdělávání, zatímco u mladších respondentů tato preference klesá a ve skupině ve věku 15–24 let dosahuje 39 %. </text:p>
        <text:p text:style-name="P52">■ Doporučení se výrazně liší zkušenostmi s odborným vzděláváním. Z respondentů, kteří sami navštěvovali odborné vzdělávání a přípravu, 59 % doporučuje střední odborné vzdělávání ve srovnání se 42 % těch, kteří odborné vzdělávání a přípravu nemají. </text:p>
        <text:p text:style-name="P52">■ Víra v výsledky v oblasti zaměstnanosti také ovlivňuje doporučení, přičemž ti, kteří považují odborné vzdělávání a přípravu za vedoucí k dobře hodnoceným pracovním místům, častěji doporučují možnost odborného vzdělávání (54 % oproti 44 %). </text:p>
        <text:p text:style-name="P52">■ Názory na kvalitu odborného vzdělávání a přípravy vykazují podobný rozdíl. Respondenti, kteří zastávají pozitivní názor na kvalitu odborného vzdělávání a přípravy, doporučují odborné vzdělávání s větší pravděpodobností než ti, kteří jej nezastávají (53 % oproti 46 %). </text:p>
        <text:p text:style-name="P21"/>
        <text:p text:style-name="P28"/>
        <table:table table:name="Tableau15" table:style-name="Tableau15">
          <table:table-column table:style-name="Tableau15.A"/>
          <table:table-column table:style-name="Tableau15.B"/>
          <table:table-column table:style-name="Tableau15.C"/>
          <table:table-column table:style-name="Tableau15.D"/>
          <table:table-column table:style-name="Tableau15.E"/>
          <table:table-row>
            <table:table-cell table:style-name="Tableau15.A1" table:number-columns-spanned="5" office:value-type="string">
              <text:p text:style-name="P88">QB2 Který z následujících způsobů vzdělávání byste doporučili mladému člověku, který nyní rozhoduje o vyšším sekundárním vzdělání? (v % EU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0"/>
            </table:table-cell>
            <table:table-cell table:style-name="Tableau15.A1" office:value-type="string">
              <text:p text:style-name="P83">Všeobecné středoškolské vzdělání </text:p>
            </table:table-cell>
            <table:table-cell table:style-name="Tableau15.A1" office:value-type="string">
              <text:p text:style-name="P83">Odborné středoškolské vzdělání </text:p>
            </table:table-cell>
            <table:table-cell table:style-name="Tableau15.A1" office:value-type="string">
              <text:p text:style-name="P83">Záleží <text:span text:style-name="T5">(SPONTANEOUS)</text:span> </text:p>
            </table:table-cell>
            <table:table-cell table:style-name="Tableau15.A1" office:value-type="string">
              <text:p text:style-name="P83">Nevím</text:p>
            </table:table-cell>
          </table:table-row>
          <table:table-row>
            <table:table-cell table:style-name="Tableau15.A1" office:value-type="string">
              <text:p text:style-name="P88">EU-27 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50">
              <text:p text:style-name="P83">50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Pohlaví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člověk </text:p>
            </table:table-cell>
            <table:table-cell table:style-name="Tableau15.B3" office:value-type="float" office:value="37">
              <text:p text:style-name="P83">37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1" office:value-type="string">
              <text:p text:style-name="P88">žena 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47">
              <text:p text:style-name="P83">47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Věk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15-24 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1" office:value-type="string">
              <text:p text:style-name="P88">25-39 </text:p>
            </table:table-cell>
            <table:table-cell table:style-name="Tableau15.B3" office:value-type="float" office:value="42">
              <text:p text:style-name="P83">42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40-54 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51">
              <text:p text:style-name="P83">51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&gt;=55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4" table:number-columns-spanned="5" office:value-type="string">
              <text:p text:style-name="P58">Vzdělání (konec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&lt;=–15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0">
              <text:p text:style-name="P83">50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8">
              <text:p text:style-name="P83">8</text:p>
            </table:table-cell>
          </table:table-row>
          <table:table-row>
            <table:table-cell table:style-name="Tableau15.A1" office:value-type="string">
              <text:p text:style-name="P88">16-19 </text:p>
            </table:table-cell>
            <table:table-cell table:style-name="Tableau15.B3" office:value-type="float" office:value="34">
              <text:p text:style-name="P83">34</text:p>
            </table:table-cell>
            <table:table-cell table:style-name="Tableau15.B3" office:value-type="float" office:value="58">
              <text:p text:style-name="P83">58</text:p>
            </table:table-cell>
            <table:table-cell table:style-name="Tableau15.B3" office:value-type="float" office:value="6">
              <text:p text:style-name="P83">6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&gt;=20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11">
              <text:p text:style-name="P83">11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Stále studuji </text:p>
            </table:table-cell>
            <table:table-cell table:style-name="Tableau15.B3" office:value-type="float" office:value="61">
              <text:p text:style-name="P83">61</text:p>
            </table:table-cell>
            <table:table-cell table:style-name="Tableau15.B3" office:value-type="float" office:value="30">
              <text:p text:style-name="P83">30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4" table:number-columns-spanned="5" office:value-type="string">
              <text:p text:style-name="P58">Sociálně-profesní kategorie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Osoby samostatně výdělečně činné 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Manažeři 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Ostatní bílé obojky 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6">
              <text:p text:style-name="P83">6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Manuální pracovníci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8">
              <text:p text:style-name="P83">58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Obytné osoby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5">
              <text:p text:style-name="P83">5</text:p>
            </table:table-cell>
          </table:table-row>
          <table:table-row>
            <table:table-cell table:style-name="Tableau15.A1" office:value-type="string">
              <text:p text:style-name="P88">Nezaměstnaní 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4">
              <text:p text:style-name="P83">54</text:p>
            </table:table-cell>
            <table:table-cell table:style-name="Tableau15.B3" office:value-type="float" office:value="11">
              <text:p text:style-name="P83">11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1" office:value-type="string">
              <text:p text:style-name="P88">v důchodu </text:p>
            </table:table-cell>
            <table:table-cell table:style-name="Tableau15.B3" office:value-type="float" office:value="31">
              <text:p text:style-name="P83">31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1" office:value-type="string">
              <text:p text:style-name="P88">Studenti </text:p>
            </table:table-cell>
            <table:table-cell table:style-name="Tableau15.B3" office:value-type="float" office:value="60">
              <text:p text:style-name="P83">60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4" table:number-columns-spanned="5" office:value-type="string">
              <text:p text:style-name="P58">Subjektivní urbanizace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Venkovská oblast nebo vesnice 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9">
              <text:p text:style-name="P83">9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1" office:value-type="string">
              <text:p text:style-name="P88">Malé nebo střední město </text:p>
            </table:table-cell>
            <table:table-cell table:style-name="Tableau15.B3" office:value-type="float" office:value="41">
              <text:p text:style-name="P83">41</text:p>
            </table:table-cell>
            <table:table-cell table:style-name="Tableau15.B3" office:value-type="float" office:value="49">
              <text:p text:style-name="P83">49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Velké město 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46">
              <text:p text:style-name="P83">46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Pozitivní </text:p>
            </table:table-cell>
            <table:table-cell table:style-name="Tableau15.B3" office:value-type="float" office:value="38">
              <text:p text:style-name="P83">38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negativní 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46">
              <text:p text:style-name="P83">46</text:p>
            </table:table-cell>
            <table:table-cell table:style-name="Tableau15.B3" office:value-type="float" office:value="9">
              <text:p text:style-name="P83">9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4" table:number-columns-spanned="5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Ano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9">
              <text:p text:style-name="P83">59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1" office:value-type="string">
              <text:p text:style-name="P88">Ne 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2">
              <text:p text:style-name="P83">42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</table:table>
        <text:p text:style-name="P21"><text:soft-page-break/></text:p>
        <text:p text:style-name="P51">Více než polovina občanů EU by doporučila vyšší odborné vzdělávání a přípravu mladým lidem, kteří dokončí vyšší sekundární vzdělání </text:p>
        <text:p text:style-name="P21">Na otázku, jakou cestu vzdělávání by doporučili mladému člověku, který dokončuje vyšší sekundární vzdělání, by 52 % občanů EU doporučilo vyšší odborné vzdělávání a přípravu, 35 % by doporučilo vysokoškolské akademické vzdělávání a 10 % respondentů spontánně uvedlo, že to závisí na individuální situaci.<text:note text:id="ftn36" text:note-class="footnote"><text:note-citation>36</text:note-citation><text:note-body><text:p text:style-name="P13">QB3. Kterou z následujících vzdělávacích drah byste doporučili mladému člověku, který dokončuje vyšší sekundární vzdělání? </text:p></text:note-body></text:note> </text:p>
        <text:p text:style-name="P21">Doporučení se v jednotlivých členských státech liší. Respondenti s největší pravděpodobností doporučují vyšší odborné vzdělávání a přípravu ve Slovinsku (73 %), Nizozemsku (64 %) a Lotyšsku (63 %). Nejnižší úrovně jsou zaznamenány v Portugalsku (27 %), Lucembursku (30 %) a Dánsku (37 %). </text:p>
        <text:p text:style-name="P21">Vyšší akademické vzdělání bude s největší pravděpodobností doporučeno v Itálii (55 %), Portugalsku (51 %) a Lucembursku (50 %). Nejnižší úrovně jsou zaznamenány ve Slovinsku (15 %) a Dánsku a Lotyšsku (obě země 20 %). </text:p>
        <text:p text:style-name="P21">Vysoký podíl respondentů spontánně uvedl, že doporučení by záviselo na individuální situaci v Dánsku (41 %), následovaném Švédskem a Estonskem (obě země 22 %) a Finskem a Lucemburskem (obě země 19 %). </text:p>
        <text:p text:style-name="P21"><draw:g text:anchor-type="paragraph" draw:z-index="30" draw:name="Forme27" draw:style-name="gr1"><draw:frame draw:style-name="gr242" draw:text-style-name="P99" svg:width="16.772cm" svg:height="7.513cm" svg:x="0.079cm" svg:y="0.968cm"><draw:image xlink:href="Pictures/100000000000057A000002748810A01079FDD550.png" xlink:type="simple" xlink:show="embed" xlink:actuate="onLoad" draw:mime-type="image/png"><text:p/></draw:image></draw:frame><draw:frame draw:style-name="gr243" draw:text-style-name="P101" svg:width="16.146cm" svg:height="0.902cm" svg:x="0.391cm" svg:y="0.097cm"><draw:text-box><text:p text:style-name="P100"><text:span text:style-name="T58">QB3: Kterou z následujících vzdělávacích drah byste doporučili mladému člověku, který dokončuje vyšší sekundární vzdělání? (%) </text:span></text:p></draw:text-box></draw:frame><draw:frame draw:style-name="gr244" draw:text-style-name="P99" svg:width="13.202cm" svg:height="0.317cm" draw:transform="rotate (-3.14159265358979) translate (13.8218333333333cm 8.810625cm)"><draw:image xlink:href="Pictures/10000000000002EF0000001264EDF705FF2A9DB2.png" xlink:type="simple" xlink:show="embed" xlink:actuate="onLoad" draw:mime-type="image/png"><text:p/></draw:image></draw:frame><draw:frame draw:style-name="gr245" draw:text-style-name="P101" svg:width="5.402cm" svg:height="0.902cm" svg:x="0.755cm" svg:y="8.416cm"><draw:text-box><text:p text:style-name="P100"><text:span text:style-name="T58">Vyšší odborné vzdělávání a příprava</text:span></text:p></draw:text-box></draw:frame><draw:frame draw:style-name="gr246" draw:text-style-name="P101" svg:width="3.761cm" svg:height="0.902cm" svg:x="6.117cm" svg:y="8.371cm"><draw:text-box><text:p text:style-name="P100"><text:span text:style-name="T58">Vyšší akademické vzdělání</text:span></text:p></draw:text-box></draw:frame><draw:frame draw:style-name="gr247" draw:text-style-name="P101" svg:width="3.918cm" svg:height="0.902cm" svg:x="9.862cm" svg:y="8.416cm"><draw:text-box><text:p text:style-name="P100"><text:span text:style-name="T58">Záleží na tom {SPONTANEOUS}</text:span></text:p></draw:text-box></draw:frame><draw:frame draw:style-name="gr248" draw:text-style-name="P101" svg:width="1.895cm" svg:height="0.578cm" svg:x="13.73cm" svg:y="8.438cm"><draw:text-box><text:p text:style-name="P100"><text:span text:style-name="T58">Nevím</text:span></text:p></draw:text-box></draw:frame></draw:g><text:s/></text:p>
        <text:p text:style-name="P21"><draw:g text:anchor-type="paragraph" draw:z-index="29" draw:name="Forme26" draw:style-name="gr32"><draw:frame draw:style-name="gr249" draw:text-style-name="P99" svg:width="4.216cm" svg:height="4.412cm" svg:x="11.093cm" svg:y="-17.238cm"><draw:image xlink:href="Pictures/100000000000018200000194C21481D8916A1110.png" xlink:type="simple" xlink:show="embed" xlink:actuate="onLoad" draw:mime-type="image/png"><text:p/></draw:image></draw:frame><draw:frame draw:style-name="gr250" draw:text-style-name="P101" svg:width="6.989cm" svg:height="1.227cm" svg:x="9.564cm" svg:y="-19.235cm"><draw:text-box><text:p text:style-name="P100"><text:span text:style-name="T58">QB3: Kterou z následujících vzdělávacích drah byste doporučili mladému člověku, který dokončuje vyšší sekundární vzdělání? (EU-27) (v %) </text:span></text:p></draw:text-box></draw:frame><draw:frame draw:style-name="gr251" draw:text-style-name="P101" svg:width="2.603cm" svg:height="0.578cm" svg:x="11.954cm" svg:y="-17.91cm"><draw:text-box><text:p text:style-name="P100"><text:span text:style-name="T58">Nevím 3</text:span></text:p></draw:text-box></draw:frame><draw:frame draw:style-name="gr252" draw:text-style-name="P104" svg:width="3.463cm" svg:height="0.902cm" svg:x="8.703cm" svg:y="-17.506cm"><draw:text-box><text:p text:style-name="P103"><text:span text:style-name="T58">Záleží (SPONTANEOUS) 10</text:span></text:p></draw:text-box></draw:frame><draw:frame draw:style-name="gr253" draw:text-style-name="P104" svg:width="2.398cm" svg:height="1.412cm" svg:x="8.996cm" svg:y="-14.218cm"><draw:text-box><text:p text:style-name="P103"><text:span text:style-name="T58">Vysokoškolské vzdělání 35</text:span></text:p></draw:text-box></draw:frame><draw:frame draw:style-name="gr254" draw:text-style-name="P101" svg:width="2.165cm" svg:height="1.876cm" svg:x="15.374cm" svg:y="-15.488cm"><draw:text-box><text:p text:style-name="P100"><text:span text:style-name="T58">Vyšší odborné vzdělávání a příprava 52</text:span></text:p></draw:text-box></draw:frame></draw:g></text:p>
        <text:p text:style-name="P29">V 19 členských státech je upřednostňovaným doporučením vyšší odborné vzdělávání a příprava, a to v rozmezí od 73 % ve Slovinsku po 44 % v Litvě. Naproti tomu vysokoškolské vzdělávání je upřednostňovaným doporučením v sedmi členských státech, v jejichž čele stojí Itálie s 55 % a následuje Portugalsko (51 %), Lucembursko (50 %) a Belgie (46 %). Dánsko je jedinou zemí, v níž byla nejčastější odpověď „závisí“ (41 %). </text:p>
        <text:p text:style-name="P21"><draw:g text:anchor-type="paragraph" draw:z-index="67" draw:name="Forme28" draw:style-name="gr1"><draw:frame draw:style-name="gr9" draw:text-style-name="P99" svg:width="16.421cm" svg:height="6.349cm" svg:x="0.531cm" svg:y="6.347cm"><draw:image xlink:href="Pictures/100000000000055200000209ECEC3E56A964D450.png" xlink:type="simple" xlink:show="embed" xlink:actuate="onLoad" draw:mime-type="image/png"><text:p/></draw:image></draw:frame><draw:frame draw:style-name="gr10" draw:text-style-name="P101" svg:width="16.895cm" svg:height="0.902cm" svg:x="0.385cm" svg:y="5.232cm"><draw:text-box><text:p text:style-name="P100"><text:span text:style-name="T58">QB3. Kterou z následujících vzdělávacích drah byste doporučili mladému člověku, který dokončuje vyšší sekundární vzdělání?</text:span></text:p></draw:text-box></draw:frame><draw:frame draw:style-name="gr11" draw:text-style-name="P99" svg:width="0.75cm" svg:height="1.299cm" svg:x="9.986cm" svg:y="5.872cm"><draw:image xlink:href="Pictures/100000000000002600000041BD9583E1BF51054C.png" xlink:type="simple" xlink:show="embed" xlink:actuate="onLoad" draw:mime-type="image/png"><text:p/></draw:image></draw:frame><draw:frame draw:style-name="gr12" draw:text-style-name="P101" svg:width="5.24cm" svg:height="0.578cm" svg:x="10.653cm" svg:y="6.29cm"><draw:text-box><text:p text:style-name="P100"><text:span text:style-name="T58">Vyšší akademické vzdělání</text:span></text:p></draw:text-box></draw:frame><draw:frame draw:style-name="gr13" draw:text-style-name="P101" svg:width="5.329cm" svg:height="0.578cm" svg:x="10.718cm" svg:y="6.678cm"><draw:text-box><text:p text:style-name="P100"><text:span text:style-name="T58">Záleží na tom {SPONTANEOUS}</text:span></text:p></draw:text-box></draw:frame><draw:frame draw:style-name="gr14" draw:text-style-name="P101" svg:width="6.432cm" svg:height="0.578cm" svg:x="10.691cm" svg:y="5.772cm"><draw:text-box><text:p text:style-name="P100"><text:span text:style-name="T58">Vyšší odborné vzdělávání a příprava</text:span></text:p></draw:text-box></draw:frame></draw:g></text:p>
        <text:p text:style-name="P29">Když rozdělíme tato doporučení pro vysokoškolské vzdělávání podle sociodemografických a postojových faktorů, rozdíly se objevují následovně. </text:p>
        <text:p text:style-name="P21">■ Ti, kteří sami navštěvovali odborné vzdělávání a přípravu, jsou nejpravděpodobnější ze všech sociodemografických kategorií, které doporučují vyšší odborné vzdělávání (61 %), ve srovnání se 43 % těch, kteří jej nenavštěvují. </text:p>
        <text:p text:style-name="P21">■ Mezi profesními skupinami existují velké rozdíly. Manuální pracovníci vykazují nejsilnější podporu vyššího odborného vzdělávání (60 %), zatímco studenti vykazují nejnižší podporu (37 %). Manažeři také vykazují relativně nízkou podporu (43 %) a je o něco pravděpodobnější, že doporučí akademické vzdělávání (44 %). </text:p>
        <text:p text:style-name="P21">■ V doporučeních týkajících se cest se objevují jasné generační rozdíly. Starší respondenti s největší pravděpodobností doporučují vyšší odborné vzdělávání, a to 54 % u osob ve věku 55 let a více a 53–51 % u středních věkových skupin (40–54 let a 25–39 let), avšak u nejmladších respondentů ve věku 15–24 let se jedná o 41 %. </text:p>
        <text:p text:style-name="P21">■ Lidé ve venkovských oblastech nebo vesnicích vykazují nejsilnější podporu vyššího odborného vzdělávání (54 %) ve srovnání s obyvateli velkých měst (49 %). </text:p>
        <text:p text:style-name="P21">■ Muži dávají větší přednost vyššímu odbornému vzdělávání a přípravě (55 %) než ženy (48 %). </text:p>
        <text:p text:style-name="P21">■ Vnímání odborného vzdělávání a přípravy má na výsledek této otázky malý dopad. Respondenti, kteří se domnívají, že odborné vzdělávání a příprava mají pozitivní obraz, doporučují vyšší odborné vzdělávání jen o něco pravděpodobněji než ti, kteří mají negativní obraz (54 % oproti 50 %). </text:p>
        <text:p text:style-name="P21"/>
        <table:table table:name="Tableau16" table:style-name="Tableau16">
          <table:table-column table:style-name="Tableau16.A"/>
          <table:table-column table:style-name="Tableau16.B"/>
          <table:table-column table:style-name="Tableau16.C"/>
          <table:table-column table:style-name="Tableau16.D"/>
          <table:table-column table:style-name="Tableau16.E"/>
          <table:table-row>
            <table:table-cell table:style-name="Tableau16.A1" table:number-columns-spanned="5" office:value-type="string">
              <text:p text:style-name="P88">QB3 Která z následujících vzdělávacích drah byste doporučil/a mladému člověku, který dokončuje vyšší sekundární vzdělání? (v % EU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0"/>
            </table:table-cell>
            <table:table-cell table:style-name="Tableau16.A1" office:value-type="string">
              <text:p text:style-name="P83">Vyšší akademické vzdělání</text:p>
            </table:table-cell>
            <table:table-cell table:style-name="Tableau16.A1" office:value-type="string">
              <text:p text:style-name="P83">Vyšší odborné vzdělávání a příprava </text:p>
            </table:table-cell>
            <table:table-cell table:style-name="Tableau16.A1" office:value-type="string">
              <text:p text:style-name="P83">Záleží na tom {SPONTANEOUS}</text:p>
            </table:table-cell>
            <table:table-cell table:style-name="Tableau16.A1" office:value-type="string">
              <text:p text:style-name="P83">Nevím</text:p>
            </table:table-cell>
          </table:table-row>
          <table:table-row>
            <table:table-cell table:style-name="Tableau16.A1" office:value-type="string">
              <text:p text:style-name="P88">EU-27 </text:p>
            </table:table-cell>
            <table:table-cell table:style-name="Tableau16.B3" office:value-type="float" office:value="35">
              <text:p text:style-name="P83">35</text:p>
            </table:table-cell>
            <table:table-cell table:style-name="Tableau16.B3" office:value-type="float" office:value="52">
              <text:p text:style-name="P83">52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4" table:number-columns-spanned="5" office:value-type="string">
              <text:p text:style-name="P58">Pohlaví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člověk </text:p>
            </table:table-cell>
            <table:table-cell table:style-name="Tableau16.B3" office:value-type="float" office:value="34">
              <text:p text:style-name="P83">34</text:p>
            </table:table-cell>
            <table:table-cell table:style-name="Tableau16.B3" office:value-type="float" office:value="55">
              <text:p text:style-name="P83">55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žena 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4" table:number-columns-spanned="5" office:value-type="string">
              <text:p text:style-name="P58">Věk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15-24 </text:p>
            </table:table-cell>
            <table:table-cell table:style-name="Tableau16.B3" office:value-type="float" office:value="49">
              <text:p text:style-name="P83">49</text:p>
            </table:table-cell>
            <table:table-cell table:style-name="Tableau16.B3" office:value-type="float" office:value="41">
              <text:p text:style-name="P83">41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25-39 </text:p>
            </table:table-cell>
            <table:table-cell table:style-name="Tableau16.B3" office:value-type="float" office:value="38">
              <text:p text:style-name="P83">38</text:p>
            </table:table-cell>
            <table:table-cell table:style-name="Tableau16.B3" office:value-type="float" office:value="51">
              <text:p text:style-name="P83">51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40-54 </text:p>
            </table:table-cell>
            <table:table-cell table:style-name="Tableau16.B3" office:value-type="float" office:value="36">
              <text:p text:style-name="P83">36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&gt;=55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4">
              <text:p text:style-name="P83">4</text:p>
            </table:table-cell>
          </table:table-row>
          <table:table-row>
            <table:table-cell table:style-name="Tableau16.A4" table:number-columns-spanned="5" office:value-type="string">
              <text:p text:style-name="P58">Vzdělání (konec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&lt;=–15</text:p>
            </table:table-cell>
            <table:table-cell table:style-name="Tableau16.B3" office:value-type="float" office:value="32">
              <text:p text:style-name="P83">32</text:p>
            </table:table-cell>
            <table:table-cell table:style-name="Tableau16.B3" office:value-type="float" office:value="50">
              <text:p text:style-name="P83">50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8">
              <text:p text:style-name="P83">8</text:p>
            </table:table-cell>
          </table:table-row>
          <table:table-row>
            <table:table-cell table:style-name="Tableau16.A1" office:value-type="string">
              <text:p text:style-name="P88">16-19 </text:p>
            </table:table-cell>
            <table:table-cell table:style-name="Tableau16.B3" office:value-type="float" office:value="31">
              <text:p text:style-name="P83">31</text:p>
            </table:table-cell>
            <table:table-cell table:style-name="Tableau16.B3" office:value-type="float" office:value="58">
              <text:p text:style-name="P83">58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&gt;=20</text:p>
            </table:table-cell>
            <table:table-cell table:style-name="Tableau16.B3" office:value-type="float" office:value="39">
              <text:p text:style-name="P83">39</text:p>
            </table:table-cell>
            <table:table-cell table:style-name="Tableau16.B3" office:value-type="float" office:value="47">
              <text:p text:style-name="P83">47</text:p>
            </table:table-cell>
            <table:table-cell table:style-name="Tableau16.B3" office:value-type="float" office:value="13">
              <text:p text:style-name="P83">13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Stále studuji </text:p>
            </table:table-cell>
            <table:table-cell table:style-name="Tableau16.B3" office:value-type="float" office:value="55">
              <text:p text:style-name="P83">55</text:p>
            </table:table-cell>
            <table:table-cell table:style-name="Tableau16.B3" office:value-type="float" office:value="34">
              <text:p text:style-name="P83">34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Sociálně-profesní kategorie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Osoby samostatně výdělečně činné </text:p>
            </table:table-cell>
            <table:table-cell table:style-name="Tableau16.B3" office:value-type="float" office:value="39">
              <text:p text:style-name="P83">39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Manažeři </text:p>
            </table:table-cell>
            <table:table-cell table:style-name="Tableau16.B3" office:value-type="float" office:value="44">
              <text:p text:style-name="P83">44</text:p>
            </table:table-cell>
            <table:table-cell table:style-name="Tableau16.B3" office:value-type="float" office:value="43">
              <text:p text:style-name="P83">43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Ostatní bílé obojky </text:p>
            </table:table-cell>
            <table:table-cell table:style-name="Tableau16.B3" office:value-type="float" office:value="42">
              <text:p text:style-name="P83">42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Manuální pracovníci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60">
              <text:p text:style-name="P83">60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Obytné osoby </text:p>
            </table:table-cell>
            <table:table-cell table:style-name="Tableau16.B3" office:value-type="float" office:value="33">
              <text:p text:style-name="P83">33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5">
              <text:p text:style-name="P83">5</text:p>
            </table:table-cell>
          </table:table-row>
          <table:table-row>
            <table:table-cell table:style-name="Tableau16.A1" office:value-type="string">
              <text:p text:style-name="P88">Nezaměstnaní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6">
              <text:p text:style-name="P83">56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v důchodu </text:p>
            </table:table-cell>
            <table:table-cell table:style-name="Tableau16.B3" office:value-type="float" office:value="27">
              <text:p text:style-name="P83">27</text:p>
            </table:table-cell>
            <table:table-cell table:style-name="Tableau16.B3" office:value-type="float" office:value="56">
              <text:p text:style-name="P83">56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5">
              <text:p text:style-name="P83">5</text:p>
            </table:table-cell>
          </table:table-row>
          <table:table-row>
            <table:table-cell table:style-name="Tableau16.A1" office:value-type="string">
              <text:p text:style-name="P88">Studenti 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4" table:number-columns-spanned="5" office:value-type="string">
              <text:p text:style-name="P58">Subjektivní urbanizace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Venkovská oblast nebo vesnice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4">
              <text:p text:style-name="P83">4</text:p>
            </table:table-cell>
          </table:table-row>
          <table:table-row>
            <table:table-cell table:style-name="Tableau16.A1" office:value-type="string">
              <text:p text:style-name="P88">Malé nebo střední město 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52">
              <text:p text:style-name="P83">52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Velké město </text:p>
            </table:table-cell>
            <table:table-cell table:style-name="Tableau16.B3" office:value-type="float" office:value="40">
              <text:p text:style-name="P83">40</text:p>
            </table:table-cell>
            <table:table-cell table:style-name="Tableau16.B3" office:value-type="float" office:value="49">
              <text:p text:style-name="P83">49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Pozitivní </text:p>
            </table:table-cell>
            <table:table-cell table:style-name="Tableau16.B3" office:value-type="float" office:value="35">
              <text:p text:style-name="P83">35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negativní </text:p>
            </table:table-cell>
            <table:table-cell table:style-name="Tableau16.B3" office:value-type="float" office:value="38">
              <text:p text:style-name="P83">38</text:p>
            </table:table-cell>
            <table:table-cell table:style-name="Tableau16.B3" office:value-type="float" office:value="50">
              <text:p text:style-name="P83">50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Ano </text:p>
            </table:table-cell>
            <table:table-cell table:style-name="Tableau16.B3" office:value-type="float" office:value="29">
              <text:p text:style-name="P83">29</text:p>
            </table:table-cell>
            <table:table-cell table:style-name="Tableau16.B3" office:value-type="float" office:value="61">
              <text:p text:style-name="P83">61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Ne </text:p>
            </table:table-cell>
            <table:table-cell table:style-name="Tableau16.B3" office:value-type="float" office:value="42">
              <text:p text:style-name="P83">42</text:p>
            </table:table-cell>
            <table:table-cell table:style-name="Tableau16.B3" office:value-type="float" office:value="43">
              <text:p text:style-name="P83">43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4">
              <text:p text:style-name="P83">4</text:p>
            </table:table-cell>
          </table:table-row>
        </table:table>
        <text:p text:style-name="P21"/>
        <text:p text:style-name="P29"/>
      </text:section>
      <text:h text:style-name="P17" text:outline-level="1"><text:bookmark-start text:name="__RefHeading___Toc215584_2930363814"/>III. Rozdíl v obraze mezi odborným vzděláváním a přípravou a všeobecným vzděláváním <text:bookmark-end text:name="__RefHeading___Toc215584_2930363814"/></text:h>
      <text:p text:style-name="P21"/>
      <text:section text:style-name="Sect2" text:name="Section5">
        <text:h text:style-name="P19" text:outline-level="2"><text:bookmark-start text:name="__RefHeading___Toc215586_2930363814"/>1. Srovnávací obraz odborného vzdělávání a přípravy v porovnání s obecným vzděláváním <text:bookmark-end text:name="__RefHeading___Toc215586_2930363814"/></text:h>
        <text:p text:style-name="P50">Tři čtvrtiny občanů EU tvrdí, že všeobecné vzdělávání na vyšší sekundární úrovni má ve své zemi pozitivnější obraz než odborné vzdělávání a příprava </text:p>
        <text:p text:style-name="P21">V celé Evropské unii 75 % respondentů uvádí, že všeobecné vzdělávání na úrovni vyššího sekundárního vzdělávání má ve své zemi pozitivnější obraz než odborné vzdělávání a příprava, včetně 25 %, kteří rozhodně souhlasí, a 50 %, kteří mají tendenci souhlasit.<text:note text:id="ftn37" text:note-class="footnote"><text:note-citation>37</text:note-citation><text:note-body><text:p text:style-name="P13">Otázka B9.3. Prosím, řekněte mi, do jaké míry souhlasíte nebo nesouhlasíte s každým z následujících tvrzení: V (NAŠE ZEMĚ) má všeobecné vzdělávání na vyšší sekundární úrovni pozitivnější obraz než počáteční odborné vzdělávání. </text:p></text:note-body></text:note> Jeden z pěti (19 %) nesouhlasí, zatímco 6 % neví. </text:p>
        <text:p text:style-name="P21">Tyto výsledky jsou ve srovnání s výsledky pozorovanými v roce 2016 stabilní. Z průzkumu střediska Cedefop z roku 2016 (EU-28) vyplynulo, že 74 % respondentů souhlasí s tím, že všeobecné vzdělávání má pozitivnější obraz než odborné vzdělávání.<text:note text:id="ftn38" text:note-class="footnote"><text:note-citation>38</text:note-citation><text:note-body><text:p text:style-name="Footnote"><text:a xlink:type="simple" xlink:href="https://www.cedefop.europa.eu/en/tools/opinion-survey-on-vet?visualisation=MAP&amp;topic=group2&amp;question=Q21T2__Q&amp;answer=Q21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2&amp;question=Q21T2__Q&amp;answer=Q21T2_A1&amp;subset=EducationLevel&amp;subsetVal=All&amp;country=AT&amp;countryB=EU28</text:span></text:a><text:span text:style-name="T53"> Formulace otázek se liší od současného průzkumu. Otázka 21.3: Do jaké míry souhlasíte nebo nesouhlasíte s každým z následujících tvrzení?-Ve vaší zemi má všeobecné vzdělávání pozitivnější obraz než odborné vzdělávání. </text:span></text:p></text:note-body></text:note> </text:p>
        <text:p text:style-name="P21"><draw:g text:anchor-type="paragraph" draw:z-index="32" draw:name="Forme30" draw:style-name="gr1"><draw:frame draw:style-name="gr227" draw:text-style-name="P99" svg:width="16.878cm" svg:height="7.372cm" svg:x="0cm" svg:y="3.392cm"><draw:image xlink:href="Pictures/10000000000005490000024FE56337FA6660829D.png" xlink:type="simple" xlink:show="embed" xlink:actuate="onLoad" draw:mime-type="image/png"><text:p/></draw:image></draw:frame><draw:g draw:style-name="gr4"><draw:frame draw:style-name="gr228" draw:text-style-name="P99" svg:width="14.098cm" svg:height="0.959cm" svg:x="0.589cm" svg:y="10.945cm"><draw:image xlink:href="Pictures/100000000000022300000022902E68B765C34830.png" xlink:type="simple" xlink:show="embed" xlink:actuate="onLoad" draw:mime-type="image/png"><text:p/></draw:image></draw:frame><draw:frame draw:style-name="gr229" draw:text-style-name="P101" svg:width="2.925cm" svg:height="0.902cm" svg:x="1.05cm" svg:y="11.118cm"><draw:text-box><text:p text:style-name="P105"><text:span text:style-name="T58">Rozhodně souhlasím</text:span></text:p></draw:text-box></draw:frame><draw:frame draw:style-name="gr230" draw:text-style-name="P101" svg:width="2.857cm" svg:height="0.59cm" svg:x="4.059cm" svg:y="11.097cm"><draw:text-box><text:p text:style-name="P105"><text:span text:style-name="T58">Spíše souhlasím</text:span></text:p></draw:text-box></draw:frame><draw:frame draw:style-name="gr231" draw:text-style-name="P101" svg:width="3.282cm" svg:height="0.646cm" svg:x="7.241cm" svg:y="11.139cm"><draw:text-box><text:p text:style-name="P105"><text:span text:style-name="T58">Spíše nesouhlasím</text:span></text:p></draw:text-box></draw:frame><draw:frame draw:style-name="gr232" draw:text-style-name="P101" svg:width="3.483cm" svg:height="0.646cm" svg:x="10.871cm" svg:y="11.099cm"><draw:text-box><text:p text:style-name="P105"><text:span text:style-name="T58">Rozhodně nesouhlasím</text:span></text:p></draw:text-box></draw:frame><draw:frame draw:style-name="gr233" draw:text-style-name="P101" svg:width="2.52cm" svg:height="0.687cm" svg:x="14.591cm" svg:y="11.099cm"><draw:text-box><text:p text:style-name="P105"><text:span text:style-name="T58">Nevím</text:span></text:p></draw:text-box></draw:frame></draw:g><draw:frame draw:style-name="gr234" draw:text-style-name="P101" svg:width="16.749cm" svg:height="1.227cm" svg:x="0.127cm" svg:y="2.117cm"><draw:text-box><text:p text:style-name="P100"><text:span text:style-name="T58">Otázka B9.3. Prosím, řekněte mi, do jaké míry souhlasíte nebo nesouhlasíte s každým z následujících tvrzení: V (NAŠE ZEMĚ) všeobecné vzdělání na vyšší sekundární úrovni má </text:span></text:p><text:p text:style-name="P100"><text:span text:style-name="T58">pozitivnější obraz člověka v počátečním odborném vzdělávání (%)</text:span></text:p></draw:text-box></draw:frame></draw:g><draw:g text:anchor-type="paragraph" draw:z-index="31" draw:name="Forme29" draw:style-name="gr1"><draw:frame draw:style-name="gr235" draw:text-style-name="P99" svg:width="4.047cm" svg:height="4.426cm" svg:x="11.128cm" svg:y="-4.65cm"><draw:image xlink:href="Pictures/10000000000001E00000020D1D5D0BC0326BEAD4.png" xlink:type="simple" xlink:show="embed" xlink:actuate="onLoad" draw:mime-type="image/png"><text:p/></draw:image></draw:frame><draw:frame draw:style-name="gr236" draw:text-style-name="P101" svg:width="8.755cm" svg:height="1.551cm" svg:x="8.92cm" svg:y="-6.71cm"><draw:text-box><text:p text:style-name="P100"><text:span text:style-name="T58">QB9.3: Prosím, řekněte mi, do jaké míry souhlasíte nebo nesouhlasíte s každým z následujících tvrzení: V (NAŠE ZEMĚ) má všeobecné vzdělávání na vyšší sekundární úrovni pozitivnější obraz než počáteční odborné vzdělávání (EU-27) (%) </text:span></text:p></draw:text-box></draw:frame><draw:frame draw:style-name="gr237" draw:text-style-name="P101" svg:width="2.92cm" svg:height="0.578cm" svg:x="11.897cm" svg:y="-5.227cm"><draw:text-box><text:p text:style-name="P100"><text:span text:style-name="T58">Nevím 6</text:span></text:p></draw:text-box></draw:frame><draw:frame draw:style-name="gr238" draw:text-style-name="P101" svg:width="2.946cm" svg:height="0.902cm" svg:x="9.555cm" svg:y="-4.734cm"><draw:text-box><text:p text:style-name="P100"><text:span text:style-name="T58">Rozhodně nesouhlasím 3</text:span></text:p></draw:text-box></draw:frame><draw:frame draw:style-name="gr239" draw:text-style-name="P104" svg:width="2.329cm" svg:height="0.902cm" svg:x="9.165cm" svg:y="-3.948cm"><draw:text-box><text:p text:style-name="P103"><text:span text:style-name="T58">Nesouhlasím 16</text:span></text:p></draw:text-box></draw:frame><draw:frame draw:style-name="gr240" draw:text-style-name="P101" svg:width="3.768cm" svg:height="0.578cm" svg:x="11.34cm" svg:y="-0.159cm"><draw:text-box><text:p text:style-name="P100"><text:span text:style-name="T58">Spíše souhlasím s 50</text:span></text:p></draw:text-box></draw:frame><draw:frame draw:style-name="gr241" draw:text-style-name="P101" svg:width="2.493cm" svg:height="0.902cm" svg:x="14.131cm" svg:y="-4.779cm"><draw:text-box><text:p text:style-name="P100"><text:span text:style-name="T58">Rozhodně souhlasím 25</text:span></text:p></draw:text-box></draw:frame></draw:g>V současném průzkumu se většina respondentů ve všech členských státech domnívá, že všeobecné vzdělávání má ve své zemi pozitivnější obraz než odborné vzdělávání a příprava. Výsledky se však v jednotlivých členských státech liší, přičemž nejvyšší míra souhlasu s tímto prohlášením byla zaznamenána ve Švédsku (91 %), Dánsku a Finsku (v obou případech 88 %) a na Kypru (85 %). Nejnižší úrovně jsou zaznamenány v Česku (62 %), Lotyšsku (64 %) a Rumunsku (66 %). </text:p>
        <text:p text:style-name="P21">V 17 členských státech alespoň tři čtvrtiny respondentů uvádějí, že všeobecné vzdělávání na vyšší sekundární úrovni má ve své zemi pozitivnější obraz než odborné vzdělávání a příprava. </text:p>
        <text:p text:style-name="P29"><office:annotation loext:resolved="false"><dc:creator>Pierre Dieumegard</dc:creator><dc:date>2026-08-13T08:34:49.039000000</dc:date><text:p text:style-name="P98"><text:span text:style-name="T57">(paĖo aldonita)</text:span></text:p></office:annotation>Míra, v níž respondenti souhlasí s tím, že obecné vyšší sekundární vzdělávání má pozitivnější obraz než odborné vzdělávání a příprava, se liší podle sociodemografických a postojových faktorů takto:</text:p>
        <text:p text:style-name="P21">■ Mezi socioprofesními kategoriemi existují některé významné rozdíly: 83 % studentů se domnívá, že obecné vyšší sekundární vzdělávání má pozitivnější obraz než odborné vzdělávání a příprava, ve srovnání se 71 % osob v domácnosti.</text:p>
        <text:p text:style-name="P21">■ Dotázaní, kteří ukončili vzdělávání ve věku 20 let nebo starší, s tím s největší pravděpodobností souhlasí (79 %), ve srovnání se 73 % respondentů, kteří ukončili vzdělávání ve věku 16–19 let, a 68 % respondentů, kteří ukončili vzdělávání ve věku 15 let nebo mladším.</text:p>
        <text:p text:style-name="P21">■ Respondenti ve věku 15–24 let se rovněž s největší pravděpodobností domnívají, že obecné středoškolské vzdělávání má pozitivnější obraz (79 %) ve srovnání se 72 % osob ve věku 55 let a více.</text:p>
        <text:p text:style-name="P21">■ Respondenti, kteří si jsou vědomi účinků aktivního řízení studentů v určitých (často genderových) směrech a dopadu stigmatu ve vzdělávání, s mnohem větší pravděpodobností souhlasí s tím, že všeobecné středoškolské vzdělávání má pozitivnější obraz než odborné vzdělávání a příprava. Tento vzor je nejzřetelnější mezi těmi, kteří věří: že ženy jsou zaměřeny na všeobecné vzdělávání, i když se zajímají o technické předměty (81% oproti 64%) ; že učitelé dostatečně neřeší genderovou předpojatost (82 % oproti 70 %); že rodiny, vrstevníci a sociální média posilují stereotypy (81 % oproti 65 %); a že muži v pečovatelských oborech odborného vzdělávání a přípravy čelí stigmatu (82 % oproti 69 %).</text:p>
        <text:p text:style-name="P21">■ Respondenti, kteří by doporučili všeobecné středoškolské vzdělávání, s větší pravděpodobností souhlasí s tím, že má pozitivnější obraz než odborné vzdělávání a příprava (82 %) ve srovnání s těmi, kteří by doporučili odborné vzdělávání (72 %).</text:p>
        <text:p text:style-name="P21">■ Tento názor je častější u respondentů, kteří uvádějí pokyny učitelů nebo školních poradců (80 % oproti 73 %) nebo špatné výsledky škol jako faktory ovlivňující výběr odborného vzdělávání a přípravy (80 % oproti 73 %). Menší rozdíly se objevují u poradenství od rodičů (77 % oproti 74 %) a potřeba rychle vydělat peníze (76 % oproti 74 %). Zdá se, že dopad sociálních médií na výběr odborného vzdělávání a přípravy tento výsledek neovlivňuje (75 % v obou skupinách).</text:p>
        <text:p text:style-name="P21">■ Neexistují žádné rozdíly podle pohlaví nebo podle předchozí účasti v odborném vzdělávání a přípravě.</text:p>
        <text:p text:style-name="P21"/>
        <text:p text:style-name="P28"/>
        <table:table table:name="Tableau17" table:style-name="Tableau17">
          <table:table-column table:style-name="Tableau17.A"/>
          <table:table-column table:style-name="Tableau17.B"/>
          <table:table-column table:style-name="Tableau17.C"/>
          <table:table-column table:style-name="Tableau17.D"/>
          <table:table-row>
            <table:table-cell table:style-name="Tableau17.A1" table:number-columns-spanned="4" office:value-type="string">
              <text:p text:style-name="P88">QB9.3 Prosím, řekněte mi, do jaké míry souhlasíte nebo nesouhlasíte s každým z následujících tvrzení: V (NAŠE ZEMĚ) má všeobecné vzdělávání na vyšší sekundární úrovni pozitivnější obraz než počáteční odborné vzdělávání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0"/>
            </table:table-cell>
            <table:table-cell table:style-name="Tableau17.A1" office:value-type="string">
              <text:p text:style-name="P83">„Souhlasím“ celkem</text:p>
            </table:table-cell>
            <table:table-cell table:style-name="Tableau17.A1" office:value-type="string">
              <text:p text:style-name="P83">„Nesouhlasím“ celkem </text:p>
            </table:table-cell>
            <table:table-cell table:style-name="Tableau17.A1" office:value-type="string">
              <text:p text:style-name="P83">Nevím</text:p>
            </table:table-cell>
          </table:table-row>
          <table:table-row>
            <table:table-cell table:style-name="Tableau17.A1" office:value-type="string">
              <text:p text:style-name="P88">EU-27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člověk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žena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15-24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25-39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40-54 </text:p>
            </table:table-cell>
            <table:table-cell table:style-name="Tableau17.B3" office:value-type="float" office:value="74">
              <text:p text:style-name="P92">74</text:p>
            </table:table-cell>
            <table:table-cell table:style-name="Tableau17.B3" office:value-type="float" office:value="20">
              <text:p text:style-name="P92">20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&gt;=55</text:p>
            </table:table-cell>
            <table:table-cell table:style-name="Tableau17.B3" office:value-type="float" office:value="72">
              <text:p text:style-name="P92">72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9">
              <text:p text:style-name="P92">9</text:p>
            </table:table-cell>
          </table:table-row>
          <table:table-row>
            <table:table-cell table:style-name="Tableau17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&lt;=–15</text:p>
            </table:table-cell>
            <table:table-cell table:style-name="Tableau17.B3" office:value-type="float" office:value="68">
              <text:p text:style-name="P92">68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13">
              <text:p text:style-name="P92">13</text:p>
            </table:table-cell>
          </table:table-row>
          <table:table-row>
            <table:table-cell table:style-name="Tableau17.A1" office:value-type="string">
              <text:p text:style-name="P88">16-19 </text:p>
            </table:table-cell>
            <table:table-cell table:style-name="Tableau17.B3" office:value-type="float" office:value="73">
              <text:p text:style-name="P92">73</text:p>
            </table:table-cell>
            <table:table-cell table:style-name="Tableau17.B3" office:value-type="float" office:value="21">
              <text:p text:style-name="P92">21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&gt;=20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Stále studuji </text:p>
            </table:table-cell>
            <table:table-cell table:style-name="Tableau17.B3" office:value-type="float" office:value="81">
              <text:p text:style-name="P92">81</text:p>
            </table:table-cell>
            <table:table-cell table:style-name="Tableau17.B3" office:value-type="float" office:value="15">
              <text:p text:style-name="P92">15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Osoby samostatně výdělečně činné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Manažeři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Ostatní bílé obojky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Manuální pracovníci </text:p>
            </table:table-cell>
            <table:table-cell table:style-name="Tableau17.B3" office:value-type="float" office:value="73">
              <text:p text:style-name="P92">73</text:p>
            </table:table-cell>
            <table:table-cell table:style-name="Tableau17.B3" office:value-type="float" office:value="22">
              <text:p text:style-name="P92">22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Obytné osoby </text:p>
            </table:table-cell>
            <table:table-cell table:style-name="Tableau17.B3" office:value-type="float" office:value="71">
              <text:p text:style-name="P92">71</text:p>
            </table:table-cell>
            <table:table-cell table:style-name="Tableau17.B3" office:value-type="float" office:value="23">
              <text:p text:style-name="P92">23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Nezaměstnaní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7">
              <text:p text:style-name="P92">7</text:p>
            </table:table-cell>
          </table:table-row>
          <table:table-row>
            <table:table-cell table:style-name="Tableau17.A1" office:value-type="string">
              <text:p text:style-name="P88">v důchodu </text:p>
            </table:table-cell>
            <table:table-cell table:style-name="Tableau17.B3" office:value-type="float" office:value="72">
              <text:p text:style-name="P92">72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10">
              <text:p text:style-name="P92">10</text:p>
            </table:table-cell>
          </table:table-row>
          <table:table-row>
            <table:table-cell table:style-name="Tableau17.A1" office:value-type="string">
              <text:p text:style-name="P88">Studenti </text:p>
            </table:table-cell>
            <table:table-cell table:style-name="Tableau17.B3" office:value-type="float" office:value="83">
              <text:p text:style-name="P92">83</text:p>
            </table:table-cell>
            <table:table-cell table:style-name="Tableau17.B3" office:value-type="float" office:value="14">
              <text:p text:style-name="P92">14</text:p>
            </table:table-cell>
            <table:table-cell table:style-name="Tableau17.B3" office:value-type="float" office:value="3">
              <text:p text:style-name="P92">3</text:p>
            </table:table-cell>
          </table:table-row>
          <table:table-row>
            <table:table-cell table:style-name="Tableau17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Venkovská oblast nebo vesnice </text:p>
            </table:table-cell>
            <table:table-cell table:style-name="Tableau17.B3" office:value-type="float" office:value="71">
              <text:p text:style-name="P92">71</text:p>
            </table:table-cell>
            <table:table-cell table:style-name="Tableau17.B3" office:value-type="float" office:value="21">
              <text:p text:style-name="P92">21</text:p>
            </table:table-cell>
            <table:table-cell table:style-name="Tableau17.B3" office:value-type="float" office:value="8">
              <text:p text:style-name="P92">8</text:p>
            </table:table-cell>
          </table:table-row>
          <table:table-row>
            <table:table-cell table:style-name="Tableau17.A1" office:value-type="string">
              <text:p text:style-name="P88">Malé nebo střední město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Velké město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6">
              <text:p text:style-name="P92">16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Pozitivní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negativní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3">
              <text:p text:style-name="P92">3</text:p>
            </table:table-cell>
          </table:table-row>
          <table:table-row>
            <table:table-cell table:style-name="Tableau17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Ano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20">
              <text:p text:style-name="P92">20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Ne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7">
              <text:p text:style-name="P92">7</text:p>
            </table:table-cell>
          </table:table-row>
        </table:table>
        <text:p text:style-name="P21"/>
        <text:p text:style-name="P51">Velká většina občanů EU uvádí, že studenti s vyššími akademickými výsledky jsou často vybízeni k tomu, aby se věnovali spíše všeobecnému vzdělávání než odbornému vzdělávání a přípravě. </text:p>
        <text:p text:style-name="P21">V celé Evropské unii se 82 % respondentů domnívá, že studenti s vyššími akademickými výsledky jsou často na vyšší sekundární úrovni povzbuzováni k tomu, aby se věnovali všeobecnému vzdělávání spíše než odbornému vzdělávání<text:note text:id="ftn39" text:note-class="footnote"><text:note-citation>39</text:note-citation><text:note-body><text:p text:style-name="P13">Otázka B9.2. Prosím, řekněte mi, do jaké míry souhlasíte nebo nesouhlasíte s každým z následujících tvrzení: Studenti s vyššími akademickými výsledky jsou často na vyšší sekundární úrovni povzbuzováni k tomu, aby usilovali o všeobecné vzdělání spíše než o počáteční odborné vzdělávání. </text:p></text:note-body></text:note> a přípravě. Přibližně jeden z deseti respondentů nesouhlasí (11 %), zatímco 7 % neví. </text:p>
        <text:p text:style-name="P21">Názory se v jednotlivých členských státech liší, přičemž nejvyšší úroveň dohody byla zaznamenána ve Švédsku (93 %), Řecku (91 %) a Dánsku (90 %). Dohoda je však rozšířená i v zemích s nejnižší úrovní dohody: Česko (69 %), Bulharsko (71 %) a Rumunsko (73 %). </text:p>
        <text:p text:style-name="P21"><draw:g text:anchor-type="paragraph" draw:z-index="33" draw:name="Forme31" draw:style-name="gr1"><draw:frame draw:style-name="gr220" draw:text-style-name="P99" svg:width="5.111cm" svg:height="5.495cm" svg:x="10.813cm" svg:y="-3.018cm"><draw:image xlink:href="Pictures/10000000000001CF000001F297DCCCC5D0CD5955.png" xlink:type="simple" xlink:show="embed" xlink:actuate="onLoad" draw:mime-type="image/png"><text:p/></draw:image></draw:frame><draw:frame draw:style-name="gr221" draw:text-style-name="P101" svg:width="8.185cm" svg:height="2.2cm" svg:x="8.904cm" svg:y="-5.606cm"><draw:text-box><text:p text:style-name="P100"><text:span text:style-name="T58">Otázka č. 9.2: Prosím, řekněte mi, do jaké míry souhlasíte nebo nesouhlasíte s každým z následujících tvrzení: Studenti s vyššími akademickými výsledky jsou často na vyšší sekundární úrovni vybízeni k tomu, aby usilovali o všeobecné vzdělání spíše než o počáteční odborné vzdělávání (EU-27) (v %). </text:span></text:p></draw:text-box></draw:frame><draw:frame draw:style-name="gr222" draw:text-style-name="P101" svg:width="2.14cm" svg:height="0.578cm" svg:x="12.028cm" svg:y="-3.549cm"><draw:text-box><text:p text:style-name="P100"><text:span text:style-name="T58">Nevím 7</text:span></text:p></draw:text-box></draw:frame><draw:frame draw:style-name="gr223" draw:text-style-name="P104" svg:width="2.174cm" svg:height="1.227cm" svg:x="10.172cm" svg:y="-3.212cm"><draw:text-box><text:p text:style-name="P103"><text:span text:style-name="T58">Rozhodně nesouhlasím 2</text:span></text:p></draw:text-box></draw:frame><draw:frame draw:style-name="gr224" draw:text-style-name="P104" svg:width="2.574cm" svg:height="0.902cm" svg:x="8.939cm" svg:y="-2.36cm"><draw:text-box><text:p text:style-name="P103"><text:span text:style-name="T58">Nesouhlasím 9</text:span></text:p></draw:text-box></draw:frame><draw:frame draw:style-name="gr225" draw:text-style-name="P104" svg:width="2.107cm" svg:height="0.902cm" svg:x="10.227cm" svg:y="2.139cm"><draw:text-box><text:p text:style-name="P103"><text:span text:style-name="T58">Souhlasím 48</text:span></text:p></draw:text-box></draw:frame><draw:frame draw:style-name="gr226" draw:text-style-name="P101" svg:width="1.821cm" svg:height="1.227cm" svg:x="15.402cm" svg:y="-2.406cm"><draw:text-box><text:p text:style-name="P100"><text:span text:style-name="T58">Naprosto souhlasím 34</text:span></text:p></draw:text-box></draw:frame></draw:g><text:s/></text:p>
        <text:p text:style-name="P29">Míra, v níž respondenti souhlasí s tím, že studenti s vyššími akademickými výsledky jsou často vybízeni k tomu, aby sledovali obecné vzdělávání spíše než odborné vzdělávání a přípravu, se liší podle sociodemografických a postojových faktorů takto: </text:p>
        <text:p text:style-name="P52">■ Respondenti, kteří stále studují, a ti, kteří dokončili vzdělávání ve věku 20 let nebo starší, s největší pravděpodobností souhlasí s tím, že studenti s vyššími akademickými výsledky jsou často povzbuzováni k tomu, aby usilovali o všeobecné vzdělávání spíše než o odborné vzdělávání a přípravu (87 %–86 %). Toto číslo činí 76 % mezi těmi, kteří dokončili vzdělání ve věku 15 let nebo mladšími. </text:p>
        <text:p text:style-name="P52">■ Mezi socioprofesními kategoriemi existují určité rozdíly: manažeři (88 %) a studenti (87 %) s tímto tvrzením souhlasí s větší pravděpodobností než jiné profesní kategorie (79–84 %). </text:p>
        <text:p text:style-name="P52">■ Respondenti ve věku 15–24 let a 25–39 let (84–85 %) se s největší pravděpodobností domnívají, že studenti s vyššími akademickými výsledky jsou povzbuzováni k všeobecnému vzdělávání. Toto číslo kleslo na 80 % u osob ve věku 55 let a více. </text:p>
        <text:p text:style-name="P52">■ Souhlas s tímto tvrzením je vyšší u těch, kteří považují poradenství pro učitele a potřebu rychle vydělat peníze za významné faktory při výběru odborného vzdělávání a přípravy (87 % vs. 81 % a 86 % vs. 79 %). Zdá se, že dopad sociálních médií na výběr odborného vzdělávání a přípravy neovlivňuje míru shody (83 % v obou skupinách). </text:p>
        <text:p text:style-name="P52">■ Respondenti, kteří se domnívají, že špatné známky - další aspekt školní výkonnosti - jsou faktorem ovlivňujícím volbu odborného vzdělávání a přípravy, s tímto tvrzením souhlasí o něco pravděpodobněji (87 %) než ti, kteří tak nečiní (81 %). </text:p>
        <text:p text:style-name="P52">■ Neexistují žádné rozdíly podle pohlaví. </text:p>
        <text:p text:style-name="P21"/>
        <text:p text:style-name="P28"/>
        <table:table table:name="Tableau18" table:style-name="Tableau18">
          <table:table-column table:style-name="Tableau18.A"/>
          <table:table-column table:style-name="Tableau18.B"/>
          <table:table-column table:style-name="Tableau18.C"/>
          <table:table-column table:style-name="Tableau18.D"/>
          <table:table-row>
            <table:table-cell table:style-name="Tableau18.A1" table:number-columns-spanned="4" office:value-type="string">
              <text:p text:style-name="P88">QB9.2 Prosím, řekněte mi, do jaké míry souhlasíte nebo nesouhlasíte s každým z následujících tvrzení: Studenti s vyššími akademickými výsledky jsou často na vyšší sekundární úrovni vybízeni k tomu, aby usilovali o všeobecné vzdělání spíše než o počáteční odborné vzdělávání (% EU).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0"/>
            </table:table-cell>
            <table:table-cell table:style-name="Tableau18.A1" office:value-type="string">
              <text:p text:style-name="P83">„Souhlasím“ celkem</text:p>
            </table:table-cell>
            <table:table-cell table:style-name="Tableau18.A1" office:value-type="string">
              <text:p text:style-name="P83">„Nesouhlasím“ celkem </text:p>
            </table:table-cell>
            <table:table-cell table:style-name="Tableau18.A1" office:value-type="string">
              <text:p text:style-name="P83">Nevím</text:p>
            </table:table-cell>
          </table:table-row>
          <table:table-row>
            <table:table-cell table:style-name="Tableau18.A1" office:value-type="string">
              <text:p text:style-name="P88">EU-27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člověk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1" office:value-type="string">
              <text:p text:style-name="P88">žena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15-24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3">
              <text:p text:style-name="P83">3</text:p>
            </table:table-cell>
          </table:table-row>
          <table:table-row>
            <table:table-cell table:style-name="Tableau18.A1" office:value-type="string">
              <text:p text:style-name="P88">25-39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40-54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&gt;=55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9">
              <text:p text:style-name="P83">9</text:p>
            </table:table-cell>
          </table:table-row>
          <table:table-row>
            <table:table-cell table:style-name="Tableau18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&lt;=–15</text:p>
            </table:table-cell>
            <table:table-cell table:style-name="Tableau18.B3" office:value-type="float" office:value="76">
              <text:p text:style-name="P83">76</text:p>
            </table:table-cell>
            <table:table-cell table:style-name="Tableau18.B3" office:value-type="float" office:value="9">
              <text:p text:style-name="P83">9</text:p>
            </table:table-cell>
            <table:table-cell table:style-name="Tableau18.B3" office:value-type="float" office:value="15">
              <text:p text:style-name="P83">15</text:p>
            </table:table-cell>
          </table:table-row>
          <table:table-row>
            <table:table-cell table:style-name="Tableau18.A1" office:value-type="string">
              <text:p text:style-name="P88">16-19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&gt;=20</text:p>
            </table:table-cell>
            <table:table-cell table:style-name="Tableau18.B3" office:value-type="float" office:value="86">
              <text:p text:style-name="P83">86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Stále studuji </text:p>
            </table:table-cell>
            <table:table-cell table:style-name="Tableau18.B3" office:value-type="float" office:value="87">
              <text:p text:style-name="P83">87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2">
              <text:p text:style-name="P83">2</text:p>
            </table:table-cell>
          </table:table-row>
          <table:table-row>
            <table:table-cell table:style-name="Tableau18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Osoby samostatně výdělečně činné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Manažeři </text:p>
            </table:table-cell>
            <table:table-cell table:style-name="Tableau18.B3" office:value-type="float" office:value="88">
              <text:p text:style-name="P83">88</text:p>
            </table:table-cell>
            <table:table-cell table:style-name="Tableau18.B3" office:value-type="float" office:value="8">
              <text:p text:style-name="P83">8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Ostatní bílé obojky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Manuální pracovníci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Obytné osoby </text:p>
            </table:table-cell>
            <table:table-cell table:style-name="Tableau18.B3" office:value-type="float" office:value="79">
              <text:p text:style-name="P83">79</text:p>
            </table:table-cell>
            <table:table-cell table:style-name="Tableau18.B3" office:value-type="float" office:value="14">
              <text:p text:style-name="P83">14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1" office:value-type="string">
              <text:p text:style-name="P88">Nezaměstnaní </text:p>
            </table:table-cell>
            <table:table-cell table:style-name="Tableau18.B3" office:value-type="float" office:value="79">
              <text:p text:style-name="P83">79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8">
              <text:p text:style-name="P83">8</text:p>
            </table:table-cell>
          </table:table-row>
          <table:table-row>
            <table:table-cell table:style-name="Tableau18.A1" office:value-type="string">
              <text:p text:style-name="P88">v důchodu 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10">
              <text:p text:style-name="P83">10</text:p>
            </table:table-cell>
          </table:table-row>
          <table:table-row>
            <table:table-cell table:style-name="Tableau18.A1" office:value-type="string">
              <text:p text:style-name="P88">Studenti </text:p>
            </table:table-cell>
            <table:table-cell table:style-name="Tableau18.B3" office:value-type="float" office:value="87">
              <text:p text:style-name="P83">87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2">
              <text:p text:style-name="P83">2</text:p>
            </table:table-cell>
          </table:table-row>
          <table:table-row>
            <table:table-cell table:style-name="Tableau18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Venkovská oblast nebo vesnice 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8">
              <text:p text:style-name="P83">8</text:p>
            </table:table-cell>
          </table:table-row>
          <table:table-row>
            <table:table-cell table:style-name="Tableau18.A1" office:value-type="string">
              <text:p text:style-name="P88">Malé nebo střední město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Velké město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9">
              <text:p text:style-name="P83">9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Pozitivní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negativní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4" table:number-columns-spanned="4" office:value-type="string">
              <text:p text:style-name="P58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Ano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Ne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8">
              <text:p text:style-name="P83">8</text:p>
            </table:table-cell>
          </table:table-row>
        </table:table>
        <text:p text:style-name="P21"/>
        <text:p text:style-name="P51">O něco více než polovina občanů EU uvádí, že je obecně snazší studovat kvalifikaci v obecném vyšším sekundárním vzdělávání než v odborném vzdělávání a přípravě. </text:p>
        <text:p text:style-name="P21">V celé Evropské unii 52 % respondentů uvádí, že je obecně snazší studovat kvalifikaci v obecném vyšším sekundárním vzdělávání než v odborném vzdělávání a přípravě, včetně 12 %, kteří rozhodně souhlasí, a 40 %, kteří mají tendenci souhlasit.<text:note text:id="ftn40" text:note-class="footnote"><text:note-citation>40</text:note-citation><text:note-body><text:p text:style-name="P13">Otázka B9.1. Prosím, řekněte mi, do jaké míry souhlasíte nebo nesouhlasíte s každým z následujících tvrzení: Obecně je snazší studovat kvalifikaci v obecném vyšším sekundárním vzdělávání než v počátečním odborném vzdělávání a přípravě. </text:p></text:note-body></text:note> Celkově 36 % nesouhlasí, zatímco 12 % neví. To představuje zjevný paradox, protože většina respondentů se také domnívá, že studenti s vyššími akademickými výsledky jsou povzbuzováni k tomu, aby pokračovali ve všeobecném vzdělávání. </text:p>
        <text:p text:style-name="P21">V 18 členských státech alespoň polovina respondentů uvádí, že je obecně snazší studovat kvalifikaci v obecném vyšším sekundárním vzdělávání než v odborném vzdělávání a přípravě. </text:p>
        <text:p text:style-name="P21">Názory se v jednotlivých členských státech značně liší, přičemž nejvyšší míra dohody byla zaznamenána v Itálii (74 %), Chorvatsku a Maďarsku (oba 71 %) a na Slovensku (68 %) a nejnižší ve Finsku (21 %), Dánsku (26 %) a Španělsku (30 %). </text:p>
        <text:p text:style-name="P21"><draw:g text:anchor-type="paragraph" draw:z-index="34" draw:name="Forme32" draw:style-name="gr1"><draw:frame draw:style-name="gr213" draw:text-style-name="P99" svg:width="4.576cm" svg:height="4.934cm" svg:x="10.678cm" svg:y="-6.334cm"><draw:image xlink:href="Pictures/10000000000001BF000001E2962F76684EB6592E.png" xlink:type="simple" xlink:show="embed" xlink:actuate="onLoad" draw:mime-type="image/png"><text:p/></draw:image></draw:frame><draw:frame draw:style-name="gr214" draw:text-style-name="P101" svg:width="7.938cm" svg:height="1.876cm" svg:x="8.812cm" svg:y="-8.878cm"><draw:text-box><text:p text:style-name="P100"><text:span text:style-name="T58">Otázka č. 9.1: Prosím, řekněte mi, do jaké míry souhlasíte nebo nesouhlasíte s každým z následujících tvrzení: - Studium pro získání kvalifikace v obecném vyšším sekundárním vzdělávání je obecně snazší než v počátečním odborném vzdělávání a přípravě (EU-27) (%) </text:span></text:p></draw:text-box></draw:frame><draw:frame draw:style-name="gr215" draw:text-style-name="P104" svg:width="2.149cm" svg:height="0.902cm" svg:x="10.34cm" svg:y="-7.001cm"><draw:text-box><text:p text:style-name="P103"><text:span text:style-name="T58">Nevím 12</text:span></text:p></draw:text-box></draw:frame><draw:frame draw:style-name="gr216" draw:text-style-name="P104" svg:width="1.888cm" svg:height="1.227cm" svg:x="9.082cm" svg:y="-5.879cm"><draw:text-box><text:p text:style-name="P103"><text:span text:style-name="T58">Rozhodně nesouhlasím 8</text:span></text:p></draw:text-box></draw:frame><draw:frame draw:style-name="gr217" draw:text-style-name="P104" svg:width="1.846cm" svg:height="1.227cm" svg:x="8.99cm" svg:y="-2.875cm"><draw:text-box><text:p text:style-name="P103"><text:span text:style-name="T58">Nesouhlasím 28</text:span></text:p></draw:text-box></draw:frame><draw:frame draw:style-name="gr218" draw:text-style-name="P101" svg:width="1.729cm" svg:height="1.227cm" svg:x="14.55cm" svg:y="-2.158cm"><draw:text-box><text:p text:style-name="P100"><text:span text:style-name="T58">Spíše souhlasím 40</text:span></text:p></draw:text-box></draw:frame><draw:frame draw:style-name="gr219" draw:text-style-name="P101" svg:width="2.504cm" svg:height="0.902cm" svg:x="13.709cm" svg:y="-7.001cm"><draw:text-box><text:p text:style-name="P100"><text:span text:style-name="T58">Naprosto souhlasím 12 </text:span></text:p></draw:text-box></draw:frame></draw:g><draw:g text:anchor-type="paragraph" draw:z-index="35" draw:name="Forme33" draw:style-name="gr32"><draw:frame draw:style-name="gr205" draw:text-style-name="P99" svg:width="16.885cm" svg:height="7.49cm" svg:x="0.014cm" svg:y="2.593cm"><draw:image xlink:href="Pictures/10000000000005540000025DE75BB0F81EF604E5.png" xlink:type="simple" xlink:show="embed" xlink:actuate="onLoad" draw:mime-type="image/png"><text:p/></draw:image></draw:frame><draw:frame draw:style-name="gr206" draw:text-style-name="P101" svg:width="16.569cm" svg:height="1.206cm" svg:x="0.263cm" svg:y="1.115cm"><draw:text-box><text:p text:style-name="P100"><text:span text:style-name="T58">Otázka č. 9.1. Uveďte, do jaké míry souhlasíte nebo nesouhlasíte s každým z následujících tvrzení: - Studium pro získání kvalifikace v obecném vyšším sekundárním vzdělávání je obecně snazší než v počátečním odborném vzdělávání a přípravě (%) </text:span></text:p></draw:text-box></draw:frame><draw:g draw:style-name="gr4"><draw:frame draw:style-name="gr207" draw:text-style-name="P99" svg:width="14.098cm" svg:height="0.959cm" svg:x="0.499cm" svg:y="10.211cm"><draw:image xlink:href="Pictures/100000000000022300000022902E68B765C34830.png" xlink:type="simple" xlink:show="embed" xlink:actuate="onLoad" draw:mime-type="image/png"><text:p/></draw:image></draw:frame><draw:frame draw:style-name="gr208" draw:text-style-name="P101" svg:width="2.925cm" svg:height="0.902cm" svg:x="0.959cm" svg:y="10.384cm"><draw:text-box><text:p text:style-name="P105"><text:span text:style-name="T58">Rozhodně souhlasím</text:span></text:p></draw:text-box></draw:frame><draw:frame draw:style-name="gr209" draw:text-style-name="P101" svg:width="2.857cm" svg:height="0.59cm" svg:x="3.969cm" svg:y="10.363cm"><draw:text-box><text:p text:style-name="P105"><text:span text:style-name="T58">Spíše souhlasím</text:span></text:p></draw:text-box></draw:frame><draw:frame draw:style-name="gr210" draw:text-style-name="P101" svg:width="3.282cm" svg:height="0.646cm" svg:x="7.151cm" svg:y="10.405cm"><draw:text-box><text:p text:style-name="P105"><text:span text:style-name="T58">Spíše nesouhlasím</text:span></text:p></draw:text-box></draw:frame><draw:frame draw:style-name="gr211" draw:text-style-name="P101" svg:width="3.483cm" svg:height="0.646cm" svg:x="10.781cm" svg:y="10.365cm"><draw:text-box><text:p text:style-name="P105"><text:span text:style-name="T58">Rozhodně nesouhlasím</text:span></text:p></draw:text-box></draw:frame><draw:frame draw:style-name="gr212" draw:text-style-name="P101" svg:width="2.52cm" svg:height="0.687cm" svg:x="14.501cm" svg:y="10.365cm"><draw:text-box><text:p text:style-name="P105"><text:span text:style-name="T58">Nevím</text:span></text:p></draw:text-box></draw:frame></draw:g></draw:g><text:s/></text:p>
        <text:p text:style-name="P29">Míra, v níž respondenti souhlasí s tím, že je obecně snazší studovat kvalifikaci ve všeobecném vzdělávání než v odborném vzdělávání a přípravě, se liší podle sociodemografických a postojových faktorů takto: </text:p>
        <text:p text:style-name="P52">■ Mezi respondenty, kteří vidí odborné vzdělávání a přípravu v pozitivním světle, zastává tento názor 57 % respondentů ve srovnání se 46 % respondentů, kteří ve své zemi uvádějí negativní vnímání. </text:p>
        <text:p text:style-name="P52">■ Respondenti, kteří zastávají genderové názory na STEM v odborném vzdělávání a přípravě, s větší pravděpodobností souhlasí s tím, že je snazší studovat kvalifikaci v obecném sekundárním vzdělávání. Patří sem i ti, kteří: domnívá se, že obory související s obory STEM jsou vhodnější pro muže (62 % oproti 41 %); domnívá se, že ženy jsou méně povzbuzovány k tomu, aby se zapojily do odborného vzdělávání a přípravy v oblasti přírodních věd, technologií, inženýrství a matematiky (57 % oproti 46 %) ; domnívá se, že učitelé a poradci dostatečně neřeší genderovou předpojatost (64 % oproti 43 %); si myslí, že muži v pečovatelských nebo služebních oborech odborného vzdělávání a přípravy čelí stigmatu (62 % oproti 43 %) ; a věří, že ženy jsou směrovány k obecnému vzdělávání navzdory zájmu o technické předměty (58 % oproti 43 %). Menší rozdíly jsou patrné u respondentů, kteří se domnívají, že muži s nízkými akademickými výsledky čelí tlaku, aby si zvolili odborné vzdělávání a přípravu (57 % oproti 47 %), a kteří se domnívají, že genderové stereotypy posilují rodiny, vrstevníci a sociální média (57 % oproti 51 %). </text:p>
        <text:p text:style-name="P52">■ Existují určité rozdíly mezi socioprofesními kategoriemi, přičemž 59 % osob v domácnosti se domnívá, že kvalifikace v obecném vyšším sekundárním vzdělávání je snadněji studovat než odborné vzdělávání a příprava, ve srovnání se 43 % nezaměstnaných respondentů. </text:p>
        <text:p text:style-name="P52">■ Podle věku na konci vzdělávání činí tento názor 54 % u osob, které ukončily školní docházku ve věku 16–19 let, ve srovnání s 53 % u studujících a 51 % u osob, které ukončily školní docházku ve věku 15 let nebo mladších. Ti, kteří pokračovali ve vzdělávání po dosažení věku 20 let, zaznamenali nejnižší podíl na 49 %. </text:p>
        <text:p text:style-name="P52">■ Neexistují žádné rozdíly podle pohlaví, věku nebo předchozích zkušeností s odborným vzděláváním a přípravou. </text:p>
        <text:p text:style-name="P21"/>
        <text:p text:style-name="P28"/>
        <table:table table:name="Tableau19" table:style-name="Tableau19">
          <table:table-column table:style-name="Tableau19.A"/>
          <table:table-column table:style-name="Tableau19.B"/>
          <table:table-column table:style-name="Tableau19.C"/>
          <table:table-column table:style-name="Tableau19.D"/>
          <table:table-row>
            <table:table-cell table:style-name="Tableau19.A1" table:number-columns-spanned="4" office:value-type="string">
              <text:p text:style-name="P88">QB9.1 Prosím, řekněte mi, do jaké míry souhlasíte nebo nesouhlasíte s každým z následujících tvrzení: Obecně je snazší studovat kvalifikaci v obecném vyšším sekundárním vzdělávání než v počátečním odborném vzdělávání a přípravě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0"/>
            </table:table-cell>
            <table:table-cell table:style-name="Tableau19.A1" office:value-type="string">
              <text:p text:style-name="P83">„Souhlasím“ celkem</text:p>
            </table:table-cell>
            <table:table-cell table:style-name="Tableau19.A1" office:value-type="string">
              <text:p text:style-name="P83">„Nesouhlasím“ celkem </text:p>
            </table:table-cell>
            <table:table-cell table:style-name="Tableau19.A1" office:value-type="string">
              <text:p text:style-name="P83">Nevím</text:p>
            </table:table-cell>
          </table:table-row>
          <table:table-row>
            <table:table-cell table:style-name="Tableau19.A1" office:value-type="string">
              <text:p text:style-name="P88">EU-27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člověk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žena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13">
              <text:p text:style-name="P92">13</text:p>
            </table:table-cell>
          </table:table-row>
          <table:table-row>
            <table:table-cell table:style-name="Tableau19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15-24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7">
              <text:p text:style-name="P92">7</text:p>
            </table:table-cell>
          </table:table-row>
          <table:table-row>
            <table:table-cell table:style-name="Tableau19.A1" office:value-type="string">
              <text:p text:style-name="P88">25-39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9">
              <text:p text:style-name="P92">39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40-54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8">
              <text:p text:style-name="P92">38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&gt;=55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1">
              <text:p text:style-name="P92">31</text:p>
            </table:table-cell>
            <table:table-cell table:style-name="Tableau19.B3" office:value-type="float" office:value="17">
              <text:p text:style-name="P92">17</text:p>
            </table:table-cell>
          </table:table-row>
          <table:table-row>
            <table:table-cell table:style-name="Tableau19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&lt;=–15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29">
              <text:p text:style-name="P92">29</text:p>
            </table:table-cell>
            <table:table-cell table:style-name="Tableau19.B3" office:value-type="float" office:value="20">
              <text:p text:style-name="P92">20</text:p>
            </table:table-cell>
          </table:table-row>
          <table:table-row>
            <table:table-cell table:style-name="Tableau19.A1" office:value-type="string">
              <text:p text:style-name="P88">16-19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3">
              <text:p text:style-name="P92">33</text:p>
            </table:table-cell>
            <table:table-cell table:style-name="Tableau19.B3" office:value-type="float" office:value="13">
              <text:p text:style-name="P92">13</text:p>
            </table:table-cell>
          </table:table-row>
          <table:table-row>
            <table:table-cell table:style-name="Tableau19.A1" office:value-type="string">
              <text:p text:style-name="P88">&gt;=20</text:p>
            </table:table-cell>
            <table:table-cell table:style-name="Tableau19.B3" office:value-type="float" office:value="49">
              <text:p text:style-name="P92">49</text:p>
            </table:table-cell>
            <table:table-cell table:style-name="Tableau19.B3" office:value-type="float" office:value="41">
              <text:p text:style-name="P92">41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Stále studuji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38">
              <text:p text:style-name="P92">38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Osoby samostatně výdělečně činné 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Manažeři </text:p>
            </table:table-cell>
            <table:table-cell table:style-name="Tableau19.B3" office:value-type="float" office:value="48">
              <text:p text:style-name="P92">48</text:p>
            </table:table-cell>
            <table:table-cell table:style-name="Tableau19.B3" office:value-type="float" office:value="41">
              <text:p text:style-name="P92">41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1" office:value-type="string">
              <text:p text:style-name="P88">Ostatní bílé obojky </text:p>
            </table:table-cell>
            <table:table-cell table:style-name="Tableau19.B3" office:value-type="float" office:value="56">
              <text:p text:style-name="P92">56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Manuální pracovníci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Obytné osoby </text:p>
            </table:table-cell>
            <table:table-cell table:style-name="Tableau19.B3" office:value-type="float" office:value="59">
              <text:p text:style-name="P92">59</text:p>
            </table:table-cell>
            <table:table-cell table:style-name="Tableau19.B3" office:value-type="float" office:value="29">
              <text:p text:style-name="P92">29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Nezaměstnaní </text:p>
            </table:table-cell>
            <table:table-cell table:style-name="Tableau19.B3" office:value-type="float" office:value="43">
              <text:p text:style-name="P92">43</text:p>
            </table:table-cell>
            <table:table-cell table:style-name="Tableau19.B3" office:value-type="float" office:value="42">
              <text:p text:style-name="P92">42</text:p>
            </table:table-cell>
            <table:table-cell table:style-name="Tableau19.B3" office:value-type="float" office:value="15">
              <text:p text:style-name="P92">15</text:p>
            </table:table-cell>
          </table:table-row>
          <table:table-row>
            <table:table-cell table:style-name="Tableau19.A1" office:value-type="string">
              <text:p text:style-name="P88">v důchodu 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30">
              <text:p text:style-name="P92">30</text:p>
            </table:table-cell>
            <table:table-cell table:style-name="Tableau19.B3" office:value-type="float" office:value="19">
              <text:p text:style-name="P92">19</text:p>
            </table:table-cell>
          </table:table-row>
          <table:table-row>
            <table:table-cell table:style-name="Tableau19.A1" office:value-type="string">
              <text:p text:style-name="P88">Studenti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8">
              <text:p text:style-name="P92">8</text:p>
            </table:table-cell>
          </table:table-row>
          <table:table-row>
            <table:table-cell table:style-name="Tableau19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Venkovská oblast nebo vesnice </text:p>
            </table:table-cell>
            <table:table-cell table:style-name="Tableau19.B3" office:value-type="float" office:value="49">
              <text:p text:style-name="P92">49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5">
              <text:p text:style-name="P92">15</text:p>
            </table:table-cell>
          </table:table-row>
          <table:table-row>
            <table:table-cell table:style-name="Tableau19.A1" office:value-type="string">
              <text:p text:style-name="P88">Malé nebo střední město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4">
              <text:p text:style-name="P92">34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Velké město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7">
              <text:p text:style-name="P92">37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Pozitivní </text:p>
            </table:table-cell>
            <table:table-cell table:style-name="Tableau19.B3" office:value-type="float" office:value="57">
              <text:p text:style-name="P92">57</text:p>
            </table:table-cell>
            <table:table-cell table:style-name="Tableau19.B3" office:value-type="float" office:value="33">
              <text:p text:style-name="P92">33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negativní </text:p>
            </table:table-cell>
            <table:table-cell table:style-name="Tableau19.B3" office:value-type="float" office:value="46">
              <text:p text:style-name="P92">46</text:p>
            </table:table-cell>
            <table:table-cell table:style-name="Tableau19.B3" office:value-type="float" office:value="44">
              <text:p text:style-name="P92">44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4" table:number-columns-spanned="4" office:value-type="string">
              <text:p text:style-name="P63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Ano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1" office:value-type="string">
              <text:p text:style-name="P88">Ne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13">
              <text:p text:style-name="P92">13</text:p>
            </table:table-cell>
          </table:table-row>
        </table:table>
        <text:p text:style-name="P21"/>
        <text:h text:style-name="P19" text:outline-level="2"><text:bookmark-start text:name="__RefHeading___Toc215588_2930363814"/>2. Zkušenosti s odborným vzděláváním a přípravou ovlivňují výběr odborného vzdělávání a přípravy <text:bookmark-end text:name="__RefHeading___Toc215588_2930363814"/></text:h>
        <text:p text:style-name="P50">Téměř polovina občanů EU má zkušenosti s odborným vzděláváním a přípravou </text:p>
        <text:p text:style-name="P21">Téměř polovina občanů EU (48 %) absolvovala odborné vzdělávání a přípravu, a to buď v minulosti, nebo v současnosti, nebo obojí. Většina těchto respondentů se v minulosti účastnila odborného vzdělávání a přípravy (41 %), zatímco v současné době tak činí 5 % a 2 % se účastnila jak v minulosti, tak v současnosti. O něco více než polovina občanů EU (52 %) nikdy neabsolvovala odborné vzdělávání<text:note text:id="ftn41" text:note-class="footnote"><text:note-citation>41</text:note-citation><text:note-body><text:p text:style-name="P13">Otázka č. B1. Absolvovali jste někdy v minulosti nebo v současnosti počáteční odborné vzdělávání a přípravu na vyšší sekundární úrovni? </text:p></text:note-body></text:note> a přípravu. </text:p>
        <text:p text:style-name="P21">Podle evropského průzkumu veřejného mínění o odborném vzdělávání a přípravě (2016), který provedlo středisko Cedefop,<text:note text:id="ftn42" text:note-class="footnote"><text:note-citation>42</text:note-citation><text:note-body><text:p text:style-name="Footnote"><text:a xlink:type="simple" xlink:href="https://www.cedefop.europa.eu/en/publications/55" text:style-name="Internet_20_link" text:visited-style-name="Visited_20_Internet_20_Link"><text:span text:style-name="T53">https://www.cedefop.europa.eu/en/publications/55</text:span></text:a><text:span text:style-name="T53"> </text:span></text:p></text:note-body></text:note> se 40 % z nich vydalo cestou vyššího sekundárního odborného vzdělávání a 59 % cestou obecnou. Tyto údaje odrážejí EU-28 v té době, ale přesto poskytují základ pro srovnání výsledků za rok 2025 (EU-27), které vykazují vyšší podíl zkušeností s odborným vzděláváním.<text:note text:id="ftn43" text:note-class="footnote"><text:note-citation>43</text:note-citation><text:note-body><text:p text:style-name="Footnote"><text:a xlink:type="simple" xlink:href="https://www.cedefop.europa.eu/en/tools/opinion-survey-on-vet" text:style-name="Internet_20_link" text:visited-style-name="Visited_20_Internet_20_Link"><text:span text:style-name="T53">https://www.cedefop.europa.eu/en/tools/opinion-survey-on-vet</text:span></text:a><text:span text:style-name="T53"> </text:span></text:p></text:note-body></text:note></text:p>
        <text:p text:style-name="P21"/>
        <text:p text:style-name="P21"><draw:g text:anchor-type="paragraph" draw:z-index="36" draw:name="Forme34" draw:style-name="gr1"><draw:frame draw:style-name="gr201" draw:text-style-name="P99" svg:width="3.419cm" svg:height="3.282cm" svg:x="10.821cm" svg:y="-5.898cm"><draw:image xlink:href="Pictures/10000000000001D8000001C52FF723F00506C8BF.png" xlink:type="simple" xlink:show="embed" xlink:actuate="onLoad" draw:mime-type="image/png"><text:p/></draw:image></draw:frame><draw:frame draw:style-name="gr202" draw:text-style-name="P101" svg:width="7.321cm" svg:height="1.227cm" svg:x="9.008cm" svg:y="-7.299cm"><draw:text-box><text:p text:style-name="P100"><text:span text:style-name="T58">QB1: Absolvovali jste někdy, v minulosti nebo v současnosti, počáteční odborné vzdělávání a přípravu na vyšší sekundární úrovni? (EU-27) (v %)</text:span></text:p></draw:text-box></draw:frame><draw:frame draw:style-name="gr203" draw:text-style-name="P109" svg:width="1.571cm" svg:height="0.696cm" svg:x="9.548cm" svg:y="-4.658cm"><draw:text-box><text:p text:style-name="P103"><text:span text:style-name="T58">č. 52</text:span></text:p></draw:text-box></draw:frame><draw:frame draw:style-name="gr204" draw:text-style-name="P101" svg:width="1.874cm" svg:height="1.003cm" svg:x="13.929cm" svg:y="-5.413cm"><draw:text-box><text:p text:style-name="P100"><text:span text:style-name="T58">Celkem „Ano“ 48</text:span></text:p></draw:text-box></draw:frame></draw:g></text:p>
        <text:p text:style-name="P29">Míra účasti se v jednotlivých členských státech značně liší. Nejvyšší úrovně jsou zaznamenány ve Slovinsku (68 %), Německu (63 %) a na Slovensku (60 %), zatímco nejnižší úrovně jsou zaznamenány v Řecku (21 %), Portugalsku (22 %) a na Kypru (23 %). V 15 členských státech absolvovala odborné vzdělávání a přípravu nejméně polovina respondentů. </text:p>
        <text:p text:style-name="P21"><draw:g text:anchor-type="paragraph" draw:z-index="37" draw:name="Forme35" draw:style-name="gr1"><draw:frame draw:style-name="gr199" draw:text-style-name="P99" svg:width="13.44cm" svg:height="11.055cm" svg:x="2.824cm" svg:y="1.681cm"><draw:image xlink:href="Pictures/10000000000003FD000003378FE133B36726D0FF.png" xlink:type="simple" xlink:show="embed" xlink:actuate="onLoad" draw:mime-type="image/png"><text:p/></draw:image></draw:frame><draw:frame draw:style-name="gr200" draw:text-style-name="P101" svg:width="13.477cm" svg:height="1.151cm" svg:x="2.831cm" svg:y="0.212cm"><draw:text-box><text:p text:style-name="P100"><text:span text:style-name="T58">QB1: Absolvovali jste někdy v minulosti nebo v současnosti počáteční odborné vzdělávání a přípravu na vyšší sekundární úrovni? – Celkem „Ano“ (EU-27) (%) </text:span></text:p></draw:text-box></draw:frame></draw:g></text:p>
        <text:p text:style-name="P30">Sociodemografický a postojový rozpis účasti na odborném vzdělávání a přípravě ukazuje následující: </text:p>
        <text:p text:style-name="P21">■ Účast je nejvyšší u osob, které ukončily vzdělávání ve věku 16–19 let (54 %), následovaných osobami, které ukončily vzdělávání ve věku 20 let nebo později (51 %). Osoby, které ukončily vzdělávání ve věku 15 let nebo mladší, vykazují výrazně nižší míru účasti (19 %). </text:p>
        <text:p text:style-name="P21">■ Urbanizační vzorce ukazují, že respondenti ve venkovských oblastech nebo ve vesnicích vykazují vyšší míru účasti (52 %) než respondenti ve velkých městech (43 %). </text:p>
        <text:p text:style-name="P21">■ Účast dosahuje 53 % u respondentů ve věku 25–39 let a 52 % u respondentů ve věku 40–54 let ve srovnání se 44 % u respondentů ve věku 55 let a více. U nejmladší věkové skupiny (15–24 let) činí tento údaj 46 %. </text:p>
        <text:p text:style-name="P21">■ Mezi socioprofesními kategoriemi existují určité rozdíly, přičemž nejvyšší míru účasti zaznamenávají manuální pracovníci (55 %), těsně následovaní osobami samostatně výdělečně činnými (52 %), dalšími bílými límečky (50 %) a vedoucími pracovníky (48 %). </text:p>
        <text:p text:style-name="P21">■ Účast na odborném vzdělávání a přípravě je mírně vyšší u mužů (50 %) než u žen (46 %). </text:p>
        <text:p text:style-name="P21">■ Účast je vyšší u respondentů, kteří uvádějí, že odborné vzdělávání a příprava jsou v jejich zemi vnímány v pozitivním světle<text:note text:id="ftn44" text:note-class="footnote"><text:note-citation>44</text:note-citation><text:note-body><text:p text:style-name="P13">To je založeno na otázce: Jak je podle vás vnímáno počáteční odborné vzdělávání a příprava v (NAŠE ZEMĚ)? </text:p></text:note-body></text:note> (52 %), než u těch, kteří uvádějí negativní vnímání (42 %). </text:p>
        <text:p text:style-name="P21"/>
        <text:p text:style-name="P28"/>
        <table:table table:name="Tableau20" table:style-name="Tableau20">
          <table:table-column table:style-name="Tableau20.A"/>
          <table:table-column table:style-name="Tableau20.B"/>
          <table:table-column table:style-name="Tableau20.C"/>
          <table:table-column table:style-name="Tableau20.D"/>
          <table:table-row>
            <table:table-cell table:style-name="Tableau20.A1" table:number-columns-spanned="4" office:value-type="string">
              <text:p text:style-name="P88">QB1 Absolvovali jste někdy v minulosti nebo v současnosti počáteční odborné vzdělávání a přípravu na vyšší sekundární úrovni? (v 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0"/>
            </table:table-cell>
            <table:table-cell table:style-name="Tableau20.A1" office:value-type="string">
              <text:p text:style-name="P83">„Ano“ celkem</text:p>
            </table:table-cell>
            <table:table-cell table:style-name="Tableau20.A1" office:value-type="string">
              <text:p text:style-name="P83">Ne</text:p>
            </table:table-cell>
            <table:table-cell table:style-name="Tableau20.A1" office:value-type="string">
              <text:p text:style-name="P83">Nevím</text:p>
            </table:table-cell>
          </table:table-row>
          <table:table-row>
            <table:table-cell table:style-name="Tableau20.A1" office:value-type="string">
              <text:p text:style-name="P88">EU-27 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člověk 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žena 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15-24 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25-39 </text:p>
            </table:table-cell>
            <table:table-cell table:style-name="Tableau20.B3" office:value-type="float" office:value="53">
              <text:p text:style-name="P92">53</text:p>
            </table:table-cell>
            <table:table-cell table:style-name="Tableau20.B3" office:value-type="float" office:value="47">
              <text:p text:style-name="P92">47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40-54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&gt;=55</text:p>
            </table:table-cell>
            <table:table-cell table:style-name="Tableau20.B3" office:value-type="float" office:value="44">
              <text:p text:style-name="P92">44</text:p>
            </table:table-cell>
            <table:table-cell table:style-name="Tableau20.B3" office:value-type="float" office:value="56">
              <text:p text:style-name="P92">5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&lt;=–15</text:p>
            </table:table-cell>
            <table:table-cell table:style-name="Tableau20.B3" office:value-type="float" office:value="19">
              <text:p text:style-name="P92">19</text:p>
            </table:table-cell>
            <table:table-cell table:style-name="Tableau20.B3" office:value-type="float" office:value="80">
              <text:p text:style-name="P92">80</text:p>
            </table:table-cell>
            <table:table-cell table:style-name="Tableau20.B3" office:value-type="float" office:value="1">
              <text:p text:style-name="P92">1</text:p>
            </table:table-cell>
          </table:table-row>
          <table:table-row>
            <table:table-cell table:style-name="Tableau20.A1" office:value-type="string">
              <text:p text:style-name="P88">16-19 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&gt;=20</text:p>
            </table:table-cell>
            <table:table-cell table:style-name="Tableau20.B3" office:value-type="float" office:value="51">
              <text:p text:style-name="P92">51</text:p>
            </table:table-cell>
            <table:table-cell table:style-name="Tableau20.B3" office:value-type="float" office:value="49">
              <text:p text:style-name="P92">49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Stále studuji </text:p>
            </table:table-cell>
            <table:table-cell table:style-name="Tableau20.B3" office:value-type="float" office:value="41">
              <text:p text:style-name="P92">41</text:p>
            </table:table-cell>
            <table:table-cell table:style-name="Tableau20.B3" office:value-type="float" office:value="59">
              <text:p text:style-name="P92">59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Osoby samostatně výdělečně činné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Manažeři 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Ostatní bílé obojky 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Manuální pracovníci </text:p>
            </table:table-cell>
            <table:table-cell table:style-name="Tableau20.B3" office:value-type="float" office:value="55">
              <text:p text:style-name="P92">55</text:p>
            </table:table-cell>
            <table:table-cell table:style-name="Tableau20.B3" office:value-type="float" office:value="45">
              <text:p text:style-name="P92">45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Obytné osoby </text:p>
            </table:table-cell>
            <table:table-cell table:style-name="Tableau20.B3" office:value-type="float" office:value="34">
              <text:p text:style-name="P92">34</text:p>
            </table:table-cell>
            <table:table-cell table:style-name="Tableau20.B3" office:value-type="float" office:value="66">
              <text:p text:style-name="P92">6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Nezaměstnaní </text:p>
            </table:table-cell>
            <table:table-cell table:style-name="Tableau20.B3" office:value-type="float" office:value="44">
              <text:p text:style-name="P92">44</text:p>
            </table:table-cell>
            <table:table-cell table:style-name="Tableau20.B3" office:value-type="float" office:value="56">
              <text:p text:style-name="P92">5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v důchodu </text:p>
            </table:table-cell>
            <table:table-cell table:style-name="Tableau20.B3" office:value-type="float" office:value="45">
              <text:p text:style-name="P92">45</text:p>
            </table:table-cell>
            <table:table-cell table:style-name="Tableau20.B3" office:value-type="float" office:value="55">
              <text:p text:style-name="P92">55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Studenti </text:p>
            </table:table-cell>
            <table:table-cell table:style-name="Tableau20.B3" office:value-type="float" office:value="42">
              <text:p text:style-name="P92">42</text:p>
            </table:table-cell>
            <table:table-cell table:style-name="Tableau20.B3" office:value-type="float" office:value="58">
              <text:p text:style-name="P92">5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Venkovská oblast nebo vesnice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Malé nebo střední město </text:p>
            </table:table-cell>
            <table:table-cell table:style-name="Tableau20.B3" office:value-type="float" office:value="49">
              <text:p text:style-name="P92">49</text:p>
            </table:table-cell>
            <table:table-cell table:style-name="Tableau20.B3" office:value-type="float" office:value="51">
              <text:p text:style-name="P92">51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Velké město </text:p>
            </table:table-cell>
            <table:table-cell table:style-name="Tableau20.B3" office:value-type="float" office:value="43">
              <text:p text:style-name="P92">43</text:p>
            </table:table-cell>
            <table:table-cell table:style-name="Tableau20.B3" office:value-type="float" office:value="57">
              <text:p text:style-name="P92">57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Pozitivní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negativní </text:p>
            </table:table-cell>
            <table:table-cell table:style-name="Tableau20.B3" office:value-type="float" office:value="42">
              <text:p text:style-name="P92">42</text:p>
            </table:table-cell>
            <table:table-cell table:style-name="Tableau20.B3" office:value-type="float" office:value="58">
              <text:p text:style-name="P92">58</text:p>
            </table:table-cell>
            <table:table-cell table:style-name="Tableau20.B3" office:value-type="float" office:value="0">
              <text:p text:style-name="P92">0</text:p>
            </table:table-cell>
          </table:table-row>
        </table:table>
        <text:p text:style-name="P21"/>
        <text:p text:style-name="P21"/>
        <text:p text:style-name="P29">Potřeba mít co nejdříve zaměstnání a vydělat peníze je považována za hlavní faktor ovlivňující volbu odborného vzdělávání a přípravy mladých lidí. </text:p>
        <text:p text:style-name="P21"><draw:g text:anchor-type="paragraph" draw:z-index="38" draw:name="Forme36" draw:style-name="gr1"><draw:frame draw:style-name="gr187" draw:text-style-name="P99" svg:width="5.933cm" svg:height="9.274cm" svg:x="10.758cm" svg:y="7.864cm"><draw:image xlink:href="Pictures/1000000000000145000001FCF483B9A9BD3EE72D.png" xlink:type="simple" xlink:show="embed" xlink:actuate="onLoad" draw:mime-type="image/png"><text:p/></draw:image></draw:frame><draw:frame draw:style-name="gr188" draw:text-style-name="P101" svg:width="15.292cm" svg:height="1.207cm" svg:x="1.507cm" svg:y="6.712cm"><draw:text-box><text:p text:style-name="P100"><text:span text:style-name="T58">QB4. Jaké jsou podle vás hlavní faktory, které v dnešní době ovlivňují mladé lidi při volbě odborného vzdělávání a přípravy před všeobecným vzděláváním? (MAX. 3 ODPOVĚDI) (EU-27) (%) </text:span></text:p></draw:text-box></draw:frame><draw:frame draw:style-name="gr189" draw:text-style-name="P104" svg:width="10.473cm" svg:height="0.578cm" svg:x="0.242cm" svg:y="8.13cm"><draw:text-box><text:p text:style-name="P103"><text:span text:style-name="T58">Potřeba nebo touha mít práci a vydělat peníze tak, jak je to možné</text:span></text:p></draw:text-box></draw:frame><draw:frame draw:style-name="gr190" draw:text-style-name="P104" svg:width="7.723cm" svg:height="0.578cm" svg:x="2.888cm" svg:y="9.049cm"><draw:text-box><text:p text:style-name="P103"><text:span text:style-name="T58">Poradenství od rodičů nebo jiných rodinných příslušníků</text:span></text:p></draw:text-box></draw:frame><draw:frame draw:style-name="gr191" draw:text-style-name="P104" svg:width="7.462cm" svg:height="0.578cm" svg:x="3.135cm" svg:y="10.058cm"><draw:text-box><text:p text:style-name="P103"><text:span text:style-name="T58">Pokyny od učitelů nebo školních poradců</text:span></text:p></draw:text-box></draw:frame><draw:frame draw:style-name="gr192" draw:text-style-name="P104" svg:width="8.363cm" svg:height="0.578cm" svg:x="2.373cm" svg:y="10.799cm"><draw:text-box><text:p text:style-name="P103"><text:span text:style-name="T58">Špatný školní výkon nebo známky</text:span></text:p></draw:text-box></draw:frame><draw:frame draw:style-name="gr193" draw:text-style-name="P104" svg:width="9.113cm" svg:height="0.902cm" svg:x="1.699cm" svg:y="11.538cm"><draw:text-box><text:p text:style-name="P103"><text:span text:style-name="T58">Dělat to, co dělá většina lidí kolem nich (např. přátelé, spolužáci nebo jiní v jejich okolí)</text:span></text:p></draw:text-box></draw:frame><draw:frame draw:style-name="gr194" draw:text-style-name="P104" svg:width="8.831cm" svg:height="0.902cm" svg:x="1.722cm" svg:y="12.727cm"><draw:text-box><text:p text:style-name="P103"><text:span text:style-name="T58">Chtějí se stát podnikatelem nebo osobou samostatně výdělečně činnou</text:span></text:p></draw:text-box></draw:frame><draw:frame draw:style-name="gr195" draw:text-style-name="P104" svg:width="9.051cm" svg:height="0.902cm" svg:x="1.745cm" svg:y="13.602cm"><draw:text-box><text:p text:style-name="P103"><text:span text:style-name="T58">Vnímaná prestiž nebo sociální postavení cesty odborného vzdělávání a přípravy</text:span></text:p></draw:text-box></draw:frame><draw:frame draw:style-name="gr196" draw:text-style-name="P104" svg:width="8.653cm" svg:height="0.578cm" svg:x="2.059cm" svg:y="14.588cm"><draw:text-box><text:p text:style-name="P103"><text:span text:style-name="T58">Vliv sociálních médií nebo online obsahu</text:span></text:p></draw:text-box></draw:frame><draw:frame draw:style-name="gr197" draw:text-style-name="P104" svg:width="6.619cm" svg:height="0.578cm" svg:x="3.964cm" svg:y="15.394cm"><draw:text-box><text:p text:style-name="P103"><text:span text:style-name="T58">Ostatní (SPONTANEOUS)</text:span></text:p></draw:text-box></draw:frame><draw:frame draw:style-name="gr198" draw:text-style-name="P104" svg:width="4.739cm" svg:height="0.578cm" svg:x="6.049cm" svg:y="16.336cm"><draw:text-box><text:p text:style-name="P103"><text:span text:style-name="T58">Nevím</text:span></text:p></draw:text-box></draw:frame></draw:g>Když byla více než polovina občanů EU (53 %) dotázána na hlavní faktory, které v dnešní době ovlivňují mladé lidi při volbě odborného vzdělávání a přípravy před všeobecným vzděláváním, uvedla potřebu nebo touhu mít zaměstnání a co nejdříve vydělat peníze.<text:note text:id="ftn45" text:note-class="footnote"><text:note-citation>45</text:note-citation><text:note-body><text:p text:style-name="P13">QB4. Jaké jsou podle vás hlavní faktory, které v dnešní době ovlivňují mladé lidi při volbě odborného vzdělávání a přípravy před všeobecným vzděláváním? (MAX. 3 ODPOVĚDI)</text:p></text:note-body></text:note> Zejména jeden z pěti (21 %) rovněž uvádí touhu stát se podnikatelem nebo osobou samostatně výdělečně činnou. Kromě těchto dvou faktorů se odpovědi řídí sestupným pořadím: poradenství od rodičů nebo jiných rodinných příslušníků (35 %), poradenství od učitelů nebo školních poradců (28 %), špatné školní výsledky nebo známky (28 %), to, co dělá většina lidí v jejich okolí (24 %), vnímaná prestiž nebo sociální postavení cesty odborného vzdělávání a přípravy (16 %) a vliv sociálních médií nebo on-line obsahu (14 %). </text:p>
        <text:p text:style-name="P21"/>
        <text:p text:style-name="P21"/>
        <text:p text:style-name="P29">Vnímání faktorů ovlivňujících volbu mladých lidí se v jednotlivých členských státech liší. Potřeba nebo touha mít práci a vydělat peníze co nejdříve je nejčastěji uváděna ve Švédsku (71 %), Finsku (69 %), na Kypru (65 %) a v Řecku (63 %) a nejméně často uváděna v Maďarsku (38 %), Rumunsku (39 %), Polsku (41 %) a Bulharsku a na Slovensku (obě země 42 %). </text:p>
        <text:p text:style-name="P21">Poradenství rodičů nebo jiných rodinných příslušníků je nejčastěji uváděno na Slovensku (50 %), v Bulharsku (46 %), Rakousku (44 %) a Maďarsku (42 %) a nejméně v Polsku (25 %), Portugalsku (27 %) a Lotyšsku a Finsku (obě země 28 %). V Irsku jsou jako hlavní faktory uváděny potřeba nebo touha mít práci a co nejdříve vydělat peníze a rady rodičů nebo jiných rodinných příslušníků (obě 42 %). </text:p>
        <text:p text:style-name="P21"/>
        <text:p text:style-name="P21"><draw:g text:anchor-type="paragraph" draw:z-index="39" draw:name="Forme37" draw:style-name="gr1"><draw:frame draw:style-name="gr181" draw:text-style-name="P99" svg:width="16.758cm" svg:height="6.555cm" svg:x="0cm" svg:y="1.802cm"><draw:image xlink:href="Pictures/10000000000005500000021415EC79650F248000.png" xlink:type="simple" xlink:show="embed" xlink:actuate="onLoad" draw:mime-type="image/png"><text:p/></draw:image></draw:frame><draw:frame draw:style-name="gr182" draw:text-style-name="P99" svg:width="0.969cm" svg:height="1.041cm" svg:x="5.496cm" svg:y="1.488cm"><draw:image xlink:href="Pictures/10000000000000290000002C2D36BDA13045675B.png" xlink:type="simple" xlink:show="embed" xlink:actuate="onLoad" draw:mime-type="image/png"><text:p/></draw:image></draw:frame><draw:frame draw:style-name="gr183" draw:text-style-name="P101" svg:width="16.555cm" svg:height="0.902cm" svg:x="0.15cm" svg:y="0.471cm"><draw:text-box><text:p text:style-name="P100"><text:span text:style-name="T58">QB4: Jaké jsou podle vás hlavní faktory, které v dnešní době ovlivňují mladé lidi při volbě odborného vzdělávání a přípravy před všeobecným vzděláváním? (MAX. 3 ODPOVĚDI) (%)</text:span></text:p></draw:text-box></draw:frame><draw:frame draw:style-name="gr184" draw:text-style-name="P101" svg:width="10.293cm" svg:height="0.578cm" svg:x="6.359cm" svg:y="1.502cm"><draw:text-box><text:p text:style-name="P100"><text:span text:style-name="T58">Potřeba nebo touha mít práci a vydělat peníze co nejdříve</text:span></text:p></draw:text-box></draw:frame><draw:frame draw:style-name="gr185" draw:text-style-name="P101" svg:width="6.344cm" svg:height="0.902cm" svg:x="6.442cm" svg:y="1.979cm"><draw:text-box><text:p text:style-name="P100"><text:span text:style-name="T58">Poradenství od rodičů nebo jiných rodinných příslušníků</text:span></text:p></draw:text-box></draw:frame><draw:frame draw:style-name="gr186" draw:text-style-name="P108" svg:width="16.453cm" svg:height="1.064cm" svg:x="0.279cm" svg:y="-0.429cm"><draw:text-box><text:p text:style-name="P100"><text:span text:style-name="T60">Faktory ovlivňující výběr odborného vzdělávání a přípravy oproti všeobecnému vzdělávání: Nejvyšší odpověď na poslance </text:span></text:p></draw:text-box></draw:frame></draw:g></text:p>
        <text:p text:style-name="P29">Pokyny učitelů nebo školních poradců jsou nejčastěji uváděny v Itálii (37 %), Dánsku (35 %) a Řecku a na Slovensku (obě země 33 %), zatímco nejméně často jsou uváděny v Lotyšsku (13 %), Litvě (15 %), Finsku (17 %) a Polsku (18 %). </text:p>
        <text:p text:style-name="P21">Špatné školní výsledky nebo známky jsou nejčastěji uváděny v Řecku (51 %), Litvě (46 %), Švédsku (45 %) a Belgii a na Kypru (v obou případech 41 %) a nejméně v Nizozemsku a Bulharsku (v obou případech 14 %), na Slovensku (20 %) a v Chorvatsku a na Maltě (v obou případech 21 %). </text:p>
        <text:p text:style-name="P21">To, co většina lidí kolem nich dělá, je nejčastěji uváděno ve Finsku (40 %), Nizozemsku (39 %), Rakousku (36 %) a Bulharsku a na Slovensku (v obou případech 35 %), zatímco nejméně často je uváděno v Lucembursku (13 %) a Francii a Portugalsku (v obou případech 14 %). </text:p>
        <text:p text:style-name="P21">Touha stát se podnikatelem nebo osobou samostatně výdělečně činnou je nejčastěji uváděna v Chorvatsku (39 %), na Kypru (33 %), v Dánsku (31 %) a ve Slovinsku (29 %), zatímco nejméně často je uváděna v Německu (12 %), Portugalsku (16 %) a Litvě, Španělsku a Polsku (všech 18 %). </text:p>
        <text:p text:style-name="P21">Vliv sociálních médií nebo on-line obsahu je nejčastěji uváděn v Nizozemsku (31 %), na Maltě (27 %), v Chorvatsku (24 %) a v Česku a na Slovensku (obě země 22 %), zatímco nejméně často je uváděn v Portugalsku (6 %), Litvě (8 %) a Estonsku, Francii a Španělsku (11 %). </text:p>
        <text:p text:style-name="P21">Vnímaná prestiž nebo sociální postavení cesty odborného vzdělávání a přípravy je nejčastěji uváděna v Rakousku (24 %) a na Maltě a v Maďarsku (obě země 23 %), zatímco nejméně často je uváděna na Kypru (7 %), v Řecku (10 %) a v Belgii, Francii, Portugalsku a Lucembursku (všechny země 11 %). </text:p>
        <text:p text:style-name="P21"><draw:frame draw:style-name="fr7" draw:name="Objet1" text:anchor-type="paragraph" svg:x="0.356cm" svg:y="3.725cm" svg:width="15.972cm" svg:height="5.512cm" draw:z-index="40"><draw:object xlink:href="./Object 1" xlink:type="simple" xlink:show="embed" xlink:actuate="onLoad"/><draw:image xlink:href="./ObjectReplacements/Object 1" xlink:type="simple" xlink:show="embed" xlink:actuate="onLoad"/></draw:frame>Finanční motivace je dominantní hnací silou volby. Ve 24 členských státech je nejčastěji uváděným faktorem potřeba nebo touha mít co nejdříve zaměstnání a vydělat peníze, a to od 71 % ve Švédsku po 39 % v Rumunsku v zemích, kde se řadí mezi nejlepší řidiče. Rodičovské poradenství je hlavním faktorem pouze ve třech členských státech: Slovensko (50 %), Bulharsko (46 %) a Maďarsko (42 %). V Irsku jsou finanční motivace a poradenství rodičů vázány na 42%. Poradenství pro učitele, přestože je zmiňováno 28 % Evropanů obecně, se v členském státě EU y nikdy neřadí mezi hlavní faktory, přičemž nejvyšší podíl v Itálii činí 37 %. </text:p>
        <text:p text:style-name="P29">Když analyzujeme faktory ovlivňující mladé lidi podle sociodemografických a postojových kategorií, můžeme pozorovat následující vzorce: </text:p>
        <text:p text:style-name="P21">Potřebu nebo touhu mít práci a vydělat peníze co nejdříve uvádí přibližně polovina všech respondentů s minimálními rozdíly mezi pohlavími (muži 52 %, ženy 53 %). Rozdíly podle věku jsou skromné a pohybují se od 51 % u osob ve věku 55 let a více po 55 % u osob ve věku 25–39 let. V sociálně-profesních kategoriích tuto odpověď s největší pravděpodobností poskytnou nezaměstnaní (60 %), což představuje rozdíl 11 procentních bodů ve srovnání s osobami v domácnosti<text:note text:id="ftn46" text:note-class="footnote"><text:note-citation>46</text:note-citation><text:note-body><text:p text:style-name="P13">Hospodyně je někdo, kdo spravuje domácnost, např. žena v domácnosti nebo manžel v domácnosti. </text:p></text:note-body></text:note> (49 %). </text:p>
        <text:p text:style-name="P21">Poradenství od rodičů nebo jiných členů rodiny nevykazuje žádné rozdíly mezi pohlavími, přičemž muži i ženy citují tento faktor na podobné úrovni (35 %). Věkové rozdíly jsou zde výraznější: Tento faktor uvádí 31 % osob ve věku 15–24 let a u osob ve věku 55 let a více se zvyšuje na 37 %. Vzorce vzdělávání ukazují, že ti, kteří ukončili vzdělání dříve, s větší pravděpodobností zmiňují tento faktor: 37 % osob, které ukončily školní docházku ve věku 15 let nebo dříve, ve srovnání s 33 % osob, které ukončily školní docházku ve věku 20 let nebo starším. </text:p>
        <text:p text:style-name="P21">Pokyny od učitelů nebo školních poradců uvádějí na podobné úrovni muži (28 %) a ženy (29 %). Reakce napříč věkovými skupinami zůstávají relativně stabilní a pohybují se od 26 % u osob ve věku 15–24 let po 29 % u osob ve věku 25–39 let a 40–54 let. Dosažené vzdělání také příliš neovlivňuje odpovědi, protože zmínky se pohybují od 27 % u těch, kteří ukončili vzdělání ve věku 15 let nebo dříve, až po 29 % u těch, kteří ještě studují. </text:p>
        <text:p text:style-name="P21">Touha stát se podnikatelem nebo osobou samostatně výdělečně činnou se v jednotlivých demografických skupinách liší minimálně, přičemž tento faktor uvádí přibližně jeden z pěti respondentů. Rozdíly mezi pohlavími jsou skromné (muži 22 %, ženy 20 %) a existuje jen málo rozdílů podle věku, přičemž zmínky se pohybují od 20 % do 22 %. U respondentů, kteří jsou osobami samostatně výdělečně činnými, je pravděpodobnější než u jakékoli jiné profesní kategorie, že tuto položku uvedou. </text:p>
        <text:p text:style-name="P21"/>
        <text:p text:style-name="P21">Špatný školní výkon nebo známky uvádějí podobně muži i ženy (obojí 28 %). Věkové rozdíly jsou značné: Tuto skutečnost uvádí třetina osob ve věku 15–24 let (33 %), přičemž u osob ve věku 55 let a více klesla na 26 %. Existují omezené rozdíly podle dosaženého vzdělání pro tuto položku. Mezi socioprofesními kategoriemi vykazují nezaměstnaní (35 %) a studenti (33 %) mnohem vyšší podíl než manuální pracovníci (25 %). Respondenti, kteří uvádějí, že odborné vzdělávání a příprava jsou v jejich zemi vnímány negativně, tento faktor zmiňují s větší pravděpodobností (34 %) než ti, kteří uvádějí, že odborné vzdělávání a příprava má v jejich zemi pozitivní obraz (26 %). </text:p>
        <text:p text:style-name="P21">Dělat to, co dělá většina lidí kolem sebe: u této položky existují minimální rozdíly mezi muži a ženami (25 % mužů, 24 % žen). Věkové rozdíly jsou mírné, ačkoli respondenti ve věku 25–39 let to zmiňují o něco častěji (26 %) než respondenti ve věku 15–24 let (23 %). Vzdělávací vzorce ukazují, že ti, kteří ukončili vzdělání ve věku 20 let nebo později, tento faktor zmiňují s větší pravděpodobností (26 %) než ti, kteří ukončili vzdělání dříve (22 %). </text:p>
        <text:p text:style-name="P21">Vliv sociálních médií nebo online obsahu opět vykazuje minimální rozdíly podle pohlaví (muži 14 %, ženy 15 %). Rozdíly podle věku jsou skromné, přičemž skóre se pohybuje od 13 % u osob ve věku 55 let a více do 16 % u osob ve věku 15–24 let. Vzdělávací vzorce ukazují, že ti, kteří ukončili vzdělání ve věku 20 let nebo později (16 %), uvádějí tento faktor častěji než ti, kteří dokončili vzdělání ve věku 15 let nebo dříve (10 %). </text:p>
        <text:p text:style-name="P21">Vnímaná prestiž nebo sociální postavení cesty odborného vzdělávání a přípravy vykazuje minimální rozdíly mezi většinou skupin. Rozdíly mezi pohlavími jsou skromné (muži 17 %, ženy 15 %) a 16 % respondentů uvádí tuto položku konzistentně ve všech věkových kategoriích. Rozdíly ve vzdělání jsou výraznější: u osob, které ukončily vzdělání ve věku 20 let nebo později, je větší pravděpodobnost, že tuto položku uvedou (18 %), než u osob, které tak učinily ve věku 15 let nebo dříve (12 %). </text:p>
        <text:p text:style-name="P29"><draw:frame draw:style-name="fr1" draw:name="Cadre1" text:anchor-type="paragraph" svg:x="0.012cm" svg:y="-2.06cm" svg:width="17.089cm" draw:z-index="41"><draw:text-box fo:min-height="1.984cm"><text:p text:style-name="P14"/><table:table table:name="Tableau21" table:style-name="Tableau21"><table:table-column table:style-name="Tableau21.A"/><table:table-column table:style-name="Tableau21.B"/><table:table-column table:style-name="Tableau21.C"/><table:table-column table:style-name="Tableau21.D"/><table:table-column table:style-name="Tableau21.E"/><table:table-column table:style-name="Tableau21.F"/><table:table-column table:style-name="Tableau21.G"/><table:table-column table:style-name="Tableau21.H"/><table:table-column table:style-name="Tableau21.I"/><table:table-column table:style-name="Tableau21.J"/><table:table-column table:style-name="Tableau21.K"/><table:table-row><table:table-cell table:style-name="Tableau21.A1" table:number-columns-spanned="11" office:value-type="string"><text:p text:style-name="P54">QB4 Jaké jsou podle vás hlavní faktory, které v dnešní době ovlivňují mladé lidi při volbě odborného vzdělávání a přípravy před všeobecným vzděláváním? (MAX. 3 ODPOVĚDI) (% EU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5"/></table:table-cell><table:table-cell table:style-name="Tableau21.A1" office:value-type="string"><text:p text:style-name="P56">Pokyny od učitelů nebo školních poradců </text:p></table:table-cell><table:table-cell table:style-name="Tableau21.A1" office:value-type="string"><text:p text:style-name="P56">Poradenství od rodičů nebo jiných rodinných příslušníků </text:p></table:table-cell><table:table-cell table:style-name="Tableau21.A1" office:value-type="string"><text:p text:style-name="P56">Potřeba nebo touha mít práci a vydělat peníze co nejdříve </text:p></table:table-cell><table:table-cell table:style-name="Tableau21.A1" office:value-type="string"><text:p text:style-name="P56">Chtějí se stát podnikatelem nebo osobou samostatně výdělečně činnou </text:p></table:table-cell><table:table-cell table:style-name="Tableau21.A1" office:value-type="string"><text:p text:style-name="P56">Špatný školní výkon nebo známky </text:p></table:table-cell><table:table-cell table:style-name="Tableau21.A1" office:value-type="string"><text:p text:style-name="P56">Dělat to, co dělá většina lidí kolem nich (např. přátelé, spolužáci nebo jiní v jejich okolí)</text:p></table:table-cell><table:table-cell table:style-name="Tableau21.A1" office:value-type="string"><text:p text:style-name="P56">Vliv sociálních médií nebo online obsahu </text:p></table:table-cell><table:table-cell table:style-name="Tableau21.A1" office:value-type="string"><text:p text:style-name="P56">Vnímaná prestiž nebo sociální postavení cesty odborného vzdělávání a přípravy </text:p></table:table-cell><table:table-cell table:style-name="Tableau21.A1" office:value-type="string"><text:p text:style-name="P56">Ostatní (SPONTANEOUS) </text:p></table:table-cell><table:table-cell table:style-name="Tableau21.A1" office:value-type="string"><text:p text:style-name="P56">Nevím</text:p></table:table-cell></table:table-row><table:table-row><table:table-cell table:style-name="Tableau21.A1" office:value-type="string"><text:p text:style-name="P54">EU-27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Pohlaví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člověk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2"><text:p text:style-name="P56">52</text:p></table:table-cell><table:table-cell table:style-name="Tableau21.B3" office:value-type="float" office:value="22"><text:p text:style-name="P56">22</text:p></table:table-cell><table:table-cell table:style-name="Tableau21.B3" office:value-type="float" office:value="28"><text:p text:style-name="P56">28</text:p></table:table-cell><table:table-cell table:style-name="Tableau21.B3" office:value-type="float" office:value="25"><text:p text:style-name="P56">25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žena </text:p></table:table-cell><table:table-cell table:style-name="Tableau21.B3" office:value-type="float" office:value="29"><text:p text:style-name="P56">29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0"><text:p text:style-name="P56">20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5"><text:p text:style-name="P56">15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Věk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15-24 </text:p></table:table-cell><table:table-cell table:style-name="Tableau21.B3" office:value-type="float" office:value="26"><text:p text:style-name="P56">26</text:p></table:table-cell><table:table-cell table:style-name="Tableau21.B3" office:value-type="float" office:value="31"><text:p text:style-name="P56">31</text:p></table:table-cell><table:table-cell table:style-name="Tableau21.B3" office:value-type="float" office:value="54"><text:p text:style-name="P56">54</text:p></table:table-cell><table:table-cell table:style-name="Tableau21.B3" office:value-type="float" office:value="21"><text:p text:style-name="P56">21</text:p></table:table-cell><table:table-cell table:style-name="Tableau21.B3" office:value-type="float" office:value="33"><text:p text:style-name="P56">33</text:p></table:table-cell><table:table-cell table:style-name="Tableau21.B3" office:value-type="float" office:value="23"><text:p text:style-name="P56">23</text:p></table:table-cell><table:table-cell table:style-name="Tableau21.B3" office:value-type="float" office:value="16"><text:p text:style-name="P56">16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25-39 </text:p></table:table-cell><table:table-cell table:style-name="Tableau21.B3" office:value-type="float" office:value="29"><text:p text:style-name="P56">29</text:p></table:table-cell><table:table-cell table:style-name="Tableau21.B3" office:value-type="float" office:value="33"><text:p text:style-name="P56">33</text:p></table:table-cell><table:table-cell table:style-name="Tableau21.B3" office:value-type="float" office:value="55"><text:p text:style-name="P56">55</text:p></table:table-cell><table:table-cell table:style-name="Tableau21.B3" office:value-type="float" office:value="22"><text:p text:style-name="P56">22</text:p></table:table-cell><table:table-cell table:style-name="Tableau21.B3" office:value-type="float" office:value="27"><text:p text:style-name="P56">27</text:p></table:table-cell><table:table-cell table:style-name="Tableau21.B3" office:value-type="float" office:value="26"><text:p text:style-name="P56">26</text:p></table:table-cell><table:table-cell table:style-name="Tableau21.B3" office:value-type="float" office:value="15"><text:p text:style-name="P56">15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40-54 </text:p></table:table-cell><table:table-cell table:style-name="Tableau21.B3" office:value-type="float" office:value="29"><text:p text:style-name="P56">29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5"><text:p text:style-name="P56">15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&gt;=55</text:p></table:table-cell><table:table-cell table:style-name="Tableau21.B3" office:value-type="float" office:value="28"><text:p text:style-name="P56">28</text:p></table:table-cell><table:table-cell table:style-name="Tableau21.B3" office:value-type="float" office:value="37"><text:p text:style-name="P56">37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3"><text:p text:style-name="P56">13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4" table:number-columns-spanned="11" office:value-type="string"><text:p text:style-name="P57">Vzdělání (konec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&lt;=–15</text:p></table:table-cell><table:table-cell table:style-name="Tableau21.B3" office:value-type="float" office:value="27"><text:p text:style-name="P56">27</text:p></table:table-cell><table:table-cell table:style-name="Tableau21.B3" office:value-type="float" office:value="37"><text:p text:style-name="P56">37</text:p></table:table-cell><table:table-cell table:style-name="Tableau21.B3" office:value-type="float" office:value="52"><text:p text:style-name="P56">52</text:p></table:table-cell><table:table-cell table:style-name="Tableau21.B3" office:value-type="float" office:value="18"><text:p text:style-name="P56">18</text:p></table:table-cell><table:table-cell table:style-name="Tableau21.B3" office:value-type="float" office:value="29"><text:p text:style-name="P56">29</text:p></table:table-cell><table:table-cell table:style-name="Tableau21.B3" office:value-type="float" office:value="22"><text:p text:style-name="P56">22</text:p></table:table-cell><table:table-cell table:style-name="Tableau21.B3" office:value-type="float" office:value="10"><text:p text:style-name="P56">10</text:p></table:table-cell><table:table-cell table:style-name="Tableau21.B3" office:value-type="float" office:value="12"><text:p text:style-name="P56">12</text:p></table:table-cell><table:table-cell table:style-name="Tableau21.B3" office:value-type="float" office:value="1"><text:p text:style-name="P56">1</text:p></table:table-cell><table:table-cell table:style-name="Tableau21.B3" office:value-type="float" office:value="5"><text:p text:style-name="P56">5</text:p></table:table-cell></table:table-row><table:table-row><table:table-cell table:style-name="Tableau21.A1" office:value-type="string"><text:p text:style-name="P54">16-19 </text:p></table:table-cell><table:table-cell table:style-name="Tableau21.B3" office:value-type="float" office:value="29"><text:p text:style-name="P56">29</text:p></table:table-cell><table:table-cell table:style-name="Tableau21.B3" office:value-type="float" office:value="36"><text:p text:style-name="P56">36</text:p></table:table-cell><table:table-cell table:style-name="Tableau21.B3" office:value-type="float" office:value="51"><text:p text:style-name="P56">51</text:p></table:table-cell><table:table-cell table:style-name="Tableau21.B3" office:value-type="float" office:value="21"><text:p text:style-name="P56">21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&gt;=20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6"><text:p text:style-name="P56">26</text:p></table:table-cell><table:table-cell table:style-name="Tableau21.B3" office:value-type="float" office:value="16"><text:p text:style-name="P56">16</text:p></table:table-cell><table:table-cell table:style-name="Tableau21.B3" office:value-type="float" office:value="18"><text:p text:style-name="P56">18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Stále studuji </text:p></table:table-cell><table:table-cell table:style-name="Tableau21.B3" office:value-type="float" office:value="29"><text:p text:style-name="P56">29</text:p></table:table-cell><table:table-cell table:style-name="Tableau21.B3" office:value-type="float" office:value="31"><text:p text:style-name="P56">31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34"><text:p text:style-name="P56">34</text:p></table:table-cell><table:table-cell table:style-name="Tableau21.B3" office:value-type="float" office:value="22"><text:p text:style-name="P56">22</text:p></table:table-cell><table:table-cell table:style-name="Tableau21.B3" office:value-type="float" office:value="15"><text:p text:style-name="P56">15</text:p></table:table-cell><table:table-cell table:style-name="Tableau21.B3" office:value-type="float" office:value="13"><text:p text:style-name="P56">13</text:p></table:table-cell><table:table-cell table:style-name="Tableau21.B3" office:value-type="float" office:value="2"><text:p text:style-name="P56">2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Sociálně-profesní kategorie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Osoby samostatně výdělečně činné </text:p></table:table-cell><table:table-cell table:style-name="Tableau21.B3" office:value-type="float" office:value="28"><text:p text:style-name="P56">28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6"><text:p text:style-name="P56">26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Manažeři </text:p></table:table-cell><table:table-cell table:style-name="Tableau21.B3" office:value-type="float" office:value="30"><text:p text:style-name="P56">30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19"><text:p text:style-name="P56">19</text:p></table:table-cell><table:table-cell table:style-name="Tableau21.B3" office:value-type="float" office:value="29"><text:p text:style-name="P56">29</text:p></table:table-cell><table:table-cell table:style-name="Tableau21.B3" office:value-type="float" office:value="27"><text:p text:style-name="P56">27</text:p></table:table-cell><table:table-cell table:style-name="Tableau21.B3" office:value-type="float" office:value="18"><text:p text:style-name="P56">18</text:p></table:table-cell><table:table-cell table:style-name="Tableau21.B3" office:value-type="float" office:value="19"><text:p text:style-name="P56">19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Ostatní bílé obojky </text:p></table:table-cell><table:table-cell table:style-name="Tableau21.B3" office:value-type="float" office:value="30"><text:p text:style-name="P56">30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7"><text:p text:style-name="P56">27</text:p></table:table-cell><table:table-cell table:style-name="Tableau21.B3" office:value-type="float" office:value="16"><text:p text:style-name="P56">16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Manuální pracovníci </text:p></table:table-cell><table:table-cell table:style-name="Tableau21.B3" office:value-type="float" office:value="28"><text:p text:style-name="P56">28</text:p></table:table-cell><table:table-cell table:style-name="Tableau21.B3" office:value-type="float" office:value="34"><text:p text:style-name="P56">34</text:p></table:table-cell><table:table-cell table:style-name="Tableau21.B3" office:value-type="float" office:value="54"><text:p text:style-name="P56">54</text:p></table:table-cell><table:table-cell table:style-name="Tableau21.B3" office:value-type="float" office:value="20"><text:p text:style-name="P56">20</text:p></table:table-cell><table:table-cell table:style-name="Tableau21.B3" office:value-type="float" office:value="25"><text:p text:style-name="P56">25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Obytné osoby 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49"><text:p text:style-name="P56">49</text:p></table:table-cell><table:table-cell table:style-name="Tableau21.B3" office:value-type="float" office:value="22"><text:p text:style-name="P56">22</text:p></table:table-cell><table:table-cell table:style-name="Tableau21.B3" office:value-type="float" office:value="29"><text:p text:style-name="P56">29</text:p></table:table-cell><table:table-cell table:style-name="Tableau21.B3" office:value-type="float" office:value="25"><text:p text:style-name="P56">25</text:p></table:table-cell><table:table-cell table:style-name="Tableau21.B3" office:value-type="float" office:value="13"><text:p text:style-name="P56">13</text:p></table:table-cell><table:table-cell table:style-name="Tableau21.B3" office:value-type="float" office:value="14"><text:p text:style-name="P56">14</text:p></table:table-cell><table:table-cell table:style-name="Tableau21.B3" office:value-type="float" office:value="2"><text:p text:style-name="P56">2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Nezaměstnaní </text:p></table:table-cell><table:table-cell table:style-name="Tableau21.B3" office:value-type="float" office:value="25"><text:p text:style-name="P56">25</text:p></table:table-cell><table:table-cell table:style-name="Tableau21.B3" office:value-type="float" office:value="33"><text:p text:style-name="P56">33</text:p></table:table-cell><table:table-cell table:style-name="Tableau21.B3" office:value-type="float" office:value="60"><text:p text:style-name="P56">60</text:p></table:table-cell><table:table-cell table:style-name="Tableau21.B3" office:value-type="float" office:value="20"><text:p text:style-name="P56">20</text:p></table:table-cell><table:table-cell table:style-name="Tableau21.B3" office:value-type="float" office:value="35"><text:p text:style-name="P56">35</text:p></table:table-cell><table:table-cell table:style-name="Tableau21.B3" office:value-type="float" office:value="25"><text:p text:style-name="P56">25</text:p></table:table-cell><table:table-cell table:style-name="Tableau21.B3" office:value-type="float" office:value="12"><text:p text:style-name="P56">12</text:p></table:table-cell><table:table-cell table:style-name="Tableau21.B3" office:value-type="float" office:value="13"><text:p text:style-name="P56">13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1" office:value-type="string"><text:p text:style-name="P54">v důchodu </text:p></table:table-cell><table:table-cell table:style-name="Tableau21.B3" office:value-type="float" office:value="28"><text:p text:style-name="P56">28</text:p></table:table-cell><table:table-cell table:style-name="Tableau21.B3" office:value-type="float" office:value="38"><text:p text:style-name="P56">38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6"><text:p text:style-name="P56">26</text:p></table:table-cell><table:table-cell table:style-name="Tableau21.B3" office:value-type="float" office:value="22"><text:p text:style-name="P56">22</text:p></table:table-cell><table:table-cell table:style-name="Tableau21.B3" office:value-type="float" office:value="12"><text:p text:style-name="P56">12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4"><text:p text:style-name="P56">4</text:p></table:table-cell></table:table-row><table:table-row><table:table-cell table:style-name="Tableau21.A1" office:value-type="string"><text:p text:style-name="P54">Studenti </text:p></table:table-cell><table:table-cell table:style-name="Tableau21.B3" office:value-type="float" office:value="27"><text:p text:style-name="P56">27</text:p></table:table-cell><table:table-cell table:style-name="Tableau21.B3" office:value-type="float" office:value="31"><text:p text:style-name="P56">31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33"><text:p text:style-name="P56">33</text:p></table:table-cell><table:table-cell table:style-name="Tableau21.B3" office:value-type="float" office:value="23"><text:p text:style-name="P56">23</text:p></table:table-cell><table:table-cell table:style-name="Tableau21.B3" office:value-type="float" office:value="16"><text:p text:style-name="P56">16</text:p></table:table-cell><table:table-cell table:style-name="Tableau21.B3" office:value-type="float" office:value="13"><text:p text:style-name="P56">13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4" table:number-columns-spanned="11" office:value-type="string"><text:p text:style-name="P57">Subjektivní urbanizace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Venkovská oblast nebo vesnice </text:p></table:table-cell><table:table-cell table:style-name="Tableau21.B3" office:value-type="float" office:value="26"><text:p text:style-name="P56">26</text:p></table:table-cell><table:table-cell table:style-name="Tableau21.B3" office:value-type="float" office:value="35"><text:p text:style-name="P56">35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7"><text:p text:style-name="P56">27</text:p></table:table-cell><table:table-cell table:style-name="Tableau21.B3" office:value-type="float" office:value="25"><text:p text:style-name="P56">25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1" office:value-type="string"><text:p text:style-name="P54">Malé nebo střední město </text:p></table:table-cell><table:table-cell table:style-name="Tableau21.B3" office:value-type="float" office:value="30"><text:p text:style-name="P56">30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2"><text:p text:style-name="P56">22</text:p></table:table-cell><table:table-cell table:style-name="Tableau21.B3" office:value-type="float" office:value="28"><text:p text:style-name="P56">28</text:p></table:table-cell><table:table-cell table:style-name="Tableau21.B3" office:value-type="float" office:value="23"><text:p text:style-name="P56">23</text:p></table:table-cell><table:table-cell table:style-name="Tableau21.B3" office:value-type="float" office:value="15"><text:p text:style-name="P56">15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Velké město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6"><text:p text:style-name="P56">56</text:p></table:table-cell><table:table-cell table:style-name="Tableau21.B3" office:value-type="float" office:value="19"><text:p text:style-name="P56">19</text:p></table:table-cell><table:table-cell table:style-name="Tableau21.B3" office:value-type="float" office:value="28"><text:p text:style-name="P56">28</text:p></table:table-cell><table:table-cell table:style-name="Tableau21.B3" office:value-type="float" office:value="25"><text:p text:style-name="P56">25</text:p></table:table-cell><table:table-cell table:style-name="Tableau21.B3" office:value-type="float" office:value="15"><text:p text:style-name="P56">15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Vnímání počátečního vzdělávání v (NAŠE ZEMĚ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Pozitivní </text:p></table:table-cell><table:table-cell table:style-name="Tableau21.B3" office:value-type="float" office:value="30"><text:p text:style-name="P56">30</text:p></table:table-cell><table:table-cell table:style-name="Tableau21.B3" office:value-type="float" office:value="37"><text:p text:style-name="P56">37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6"><text:p text:style-name="P56">26</text:p></table:table-cell><table:table-cell table:style-name="Tableau21.B3" office:value-type="float" office:value="26"><text:p text:style-name="P56">26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negativní </text:p></table:table-cell><table:table-cell table:style-name="Tableau21.B3" office:value-type="float" office:value="26"><text:p text:style-name="P56">26</text:p></table:table-cell><table:table-cell table:style-name="Tableau21.B3" office:value-type="float" office:value="30"><text:p text:style-name="P56">30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34"><text:p text:style-name="P56">34</text:p></table:table-cell><table:table-cell table:style-name="Tableau21.B3" office:value-type="float" office:value="23"><text:p text:style-name="P56">23</text:p></table:table-cell><table:table-cell table:style-name="Tableau21.B3" office:value-type="float" office:value="17"><text:p text:style-name="P56">17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4" table:number-columns-spanned="11" office:value-type="string"><text:p text:style-name="P57">Počáteční odborné vzdělávání (vyšší sekundární vzdělávání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Ano </text:p></table:table-cell><table:table-cell table:style-name="Tableau21.B3" office:value-type="float" office:value="28"><text:p text:style-name="P56">28</text:p></table:table-cell><table:table-cell table:style-name="Tableau21.B3" office:value-type="float" office:value="37"><text:p text:style-name="P56">37</text:p></table:table-cell><table:table-cell table:style-name="Tableau21.B3" office:value-type="float" office:value="52"><text:p text:style-name="P56">52</text:p></table:table-cell><table:table-cell table:style-name="Tableau21.B3" office:value-type="float" office:value="21"><text:p text:style-name="P56">21</text:p></table:table-cell><table:table-cell table:style-name="Tableau21.B3" office:value-type="float" office:value="24"><text:p text:style-name="P56">24</text:p></table:table-cell><table:table-cell table:style-name="Tableau21.B3" office:value-type="float" office:value="25"><text:p text:style-name="P56">25</text:p></table:table-cell><table:table-cell table:style-name="Tableau21.B3" office:value-type="float" office:value="16"><text:p text:style-name="P56">16</text:p></table:table-cell><table:table-cell table:style-name="Tableau21.B3" office:value-type="float" office:value="18"><text:p text:style-name="P56">18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Ne 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54"><text:p text:style-name="P56">54</text:p></table:table-cell><table:table-cell table:style-name="Tableau21.B3" office:value-type="float" office:value="20"><text:p text:style-name="P56">20</text:p></table:table-cell><table:table-cell table:style-name="Tableau21.B3" office:value-type="float" office:value="31"><text:p text:style-name="P56">31</text:p></table:table-cell><table:table-cell table:style-name="Tableau21.B3" office:value-type="float" office:value="24"><text:p text:style-name="P56">24</text:p></table:table-cell><table:table-cell table:style-name="Tableau21.B3" office:value-type="float" office:value="13"><text:p text:style-name="P56">13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/table:table><text:p text:style-name="P14"/></draw:text-box></draw:frame></text:p>
        <text:p text:style-name="P29"/>
      </text:section>
      <text:h text:style-name="P17" text:outline-level="1"><text:bookmark-start text:name="__RefHeading___Toc215590_2930363814"/>IV. Překážky účasti na odborném vzdělávání a přípravě<text:bookmark-end text:name="__RefHeading___Toc215590_2930363814"/></text:h>
      <text:p text:style-name="P21"/>
      <text:section text:style-name="Sect2" text:name="Section6">
        <text:h text:style-name="P19" text:outline-level="2"><text:bookmark-start text:name="__RefHeading___Toc215592_2930363814"/>1. Výzvy související s netechnickými dovednostmi <text:bookmark-end text:name="__RefHeading___Toc215592_2930363814"/></text:h>
        <text:p text:style-name="P50">Polovina občanů EU uvádí, že odborné vzdělávání a příprava neposkytují dostatečné průřezové dovednosti, jako je komunikace nebo kritické myšlení. </text:p>
        <text:p text:style-name="P21">V celé Evropské unii 50 % respondentů uvádí, že odborné vzdělávání a příprava neposkytují dostatečné průřezové dovednosti, jako je komunikace nebo kritické myšlení, včetně 12 % těch, kteří rozhodně souhlasí, a 38 % těch, kteří mají tendenci souhlasit.<text:note text:id="ftn47" text:note-class="footnote"><text:note-citation>47</text:note-citation><text:note-body><text:p text:style-name="P13">QB7.6. Prosím, řekněte mi, do jaké míry souhlasíte nebo nesouhlasíte s každým z následujících tvrzení: Odborné vzdělávání a příprava neposkytují dostatek průřezových dovedností, jako je komunikace nebo kritické myšlení</text:p></text:note-body></text:note> Celkově s tímto tvrzením nesouhlasí 37 % respondentů, zatímco 13 % neví. </text:p>
        <text:p text:style-name="P21">Nejvyšší míra dohody byla zaznamenána v Polsku (66 %), Chorvatsku (65 %) a Slovinsku (64 %), nejnižší ve Španělsku (36 %), Dánsku (39 %), Estonsku (40 %) a Irsku a Švédsku (obě země 44 %). </text:p>
        <text:p text:style-name="P21">Ve 24 členských státech EU se většina domnívá, že odborné vzdělávání a příprava neposkytují dostatek průřezových dovedností. Pouze ve třech zemích, v Estonsku (49 %), Španělsku (47 %) a Dánsku (45 %), s tímto tvrzením nesouhlasí více respondentů, než s ním souhlasí. </text:p>
        <text:p text:style-name="P21">V několika členských státech EU, včetně Německa, Nizozemska a Rakouska, jsou názory rovnoměrněji rozděleny, přičemž ty, které s prohlášením souhlasí, se pohybují v rozmezí od 45 % do 50 %. </text:p>
        <text:p text:style-name="P21"><draw:g text:anchor-type="paragraph" draw:z-index="42" draw:name="Forme38" draw:style-name="gr1"><draw:frame draw:style-name="gr174" draw:text-style-name="P99" svg:width="5.299cm" svg:height="5.55cm" svg:x="10.691cm" svg:y="-8.671cm"><draw:image xlink:href="Pictures/10000000000001D3000001E921908F25A2E06E8F.png" xlink:type="simple" xlink:show="embed" xlink:actuate="onLoad" draw:mime-type="image/png"><text:p/></draw:image></draw:frame><draw:frame draw:style-name="gr175" draw:text-style-name="P101" svg:width="8.494cm" svg:height="1.876cm" svg:x="8.733cm" svg:y="-10.864cm"><draw:text-box><text:p text:style-name="P100"><text:span text:style-name="T58">QB7.6. Prosím, řekněte mi, do jaké míry souhlasíte nebo nesouhlasíte s každým z následujících tvrzení: Odborné vzdělávání a příprava neposkytují dostatek průřezových dovedností, jako je komunikace nebo kritické myšlení (EU-27) (%) </text:span></text:p></draw:text-box></draw:frame><draw:frame draw:style-name="gr176" draw:text-style-name="P104" svg:width="2.227cm" svg:height="0.902cm" svg:x="10.61cm" svg:y="-9.462cm"><draw:text-box><text:p text:style-name="P103"><text:span text:style-name="T58">Nevím 13</text:span></text:p></draw:text-box></draw:frame><draw:frame draw:style-name="gr177" draw:text-style-name="P104" svg:width="1.823cm" svg:height="1.227cm" svg:x="9.024cm" svg:y="-7.528cm"><draw:text-box><text:p text:style-name="P103"><text:span text:style-name="T58">Rozhodně nesouhlasím 8</text:span></text:p></draw:text-box></draw:frame><draw:frame draw:style-name="gr178" draw:text-style-name="P104" svg:width="2.234cm" svg:height="0.902cm" svg:x="9.125cm" svg:y="-3.985cm"><draw:text-box><text:p text:style-name="P103"><text:span text:style-name="T58">Nesouhlasím 29</text:span></text:p></draw:text-box></draw:frame><draw:frame draw:style-name="gr179" draw:text-style-name="P101" svg:width="1.671cm" svg:height="0.902cm" svg:x="15.556cm" svg:y="-4.565cm"><draw:text-box><text:p text:style-name="P100"><text:span text:style-name="T58">Souhlasím 38</text:span></text:p></draw:text-box></draw:frame><draw:frame draw:style-name="gr180" draw:text-style-name="P101" svg:width="2.899cm" svg:height="0.902cm" svg:x="13.21cm" svg:y="-9.118cm"><draw:text-box><text:p text:style-name="P100"><text:span text:style-name="T58">Naprosto souhlasím 12</text:span></text:p></draw:text-box></draw:frame></draw:g><draw:g text:anchor-type="paragraph" draw:z-index="43" draw:name="Forme39" draw:style-name="gr1"><draw:frame draw:style-name="gr166" draw:text-style-name="P99" svg:width="16.675cm" svg:height="7.33cm" svg:x="0.002cm" svg:y="1.186cm"><draw:image xlink:href="Pictures/10000000000005650000025FE1EE3787907AFDEF.png" xlink:type="simple" xlink:show="embed" xlink:actuate="onLoad" draw:mime-type="image/png"><text:p/></draw:image></draw:frame><draw:frame draw:style-name="gr167" draw:text-style-name="P101" svg:width="15.895cm" svg:height="0.922cm" svg:x="0.251cm" svg:y="0.101cm"><draw:text-box><text:p text:style-name="P100"><text:span text:style-name="T58">QB7.6. Prosím, řekněte mi, do jaké míry souhlasíte nebo nesouhlasíte s každým z následujících tvrzení: Odborné vzdělávání a příprava neposkytují dostatek průřezových dovedností, jako je komunikace nebo kritické myšlení (%) </text:span></text:p></draw:text-box></draw:frame><draw:g draw:style-name="gr4"><draw:frame draw:style-name="gr168" draw:text-style-name="P99" svg:width="14.098cm" svg:height="0.959cm" svg:x="0.342cm" svg:y="8.605cm"><draw:image xlink:href="Pictures/100000000000022300000022902E68B765C34830.png" xlink:type="simple" xlink:show="embed" xlink:actuate="onLoad" draw:mime-type="image/png"><text:p/></draw:image></draw:frame><draw:frame draw:style-name="gr169" draw:text-style-name="P101" svg:width="2.924cm" svg:height="0.902cm" svg:x="0.803cm" svg:y="8.779cm"><draw:text-box><text:p text:style-name="P105"><text:span text:style-name="T58">Rozhodně souhlasím</text:span></text:p></draw:text-box></draw:frame><draw:frame draw:style-name="gr170" draw:text-style-name="P101" svg:width="2.857cm" svg:height="0.59cm" svg:x="3.812cm" svg:y="8.756cm"><draw:text-box><text:p text:style-name="P105"><text:span text:style-name="T58">Spíše souhlasím</text:span></text:p></draw:text-box></draw:frame><draw:frame draw:style-name="gr171" draw:text-style-name="P101" svg:width="3.282cm" svg:height="0.646cm" svg:x="6.994cm" svg:y="8.799cm"><draw:text-box><text:p text:style-name="P105"><text:span text:style-name="T58">Spíše nesouhlasím</text:span></text:p></draw:text-box></draw:frame><draw:frame draw:style-name="gr172" draw:text-style-name="P101" svg:width="3.484cm" svg:height="0.646cm" svg:x="10.622cm" svg:y="8.756cm"><draw:text-box><text:p text:style-name="P105"><text:span text:style-name="T58">Rozhodně nesouhlasím</text:span></text:p></draw:text-box></draw:frame><draw:frame draw:style-name="gr173" draw:text-style-name="P101" svg:width="2.52cm" svg:height="0.687cm" svg:x="14.344cm" svg:y="8.756cm"><draw:text-box><text:p text:style-name="P105"><text:span text:style-name="T58">Nevím</text:span></text:p></draw:text-box></draw:frame></draw:g></draw:g></text:p>
        <text:p text:style-name="P29">Míra, v níž respondenti souhlasí s tím, že odborné vzdělávání a příprava neposkytují dostatečné průřezové dovednosti, se liší podle sociodemografických a postojových faktorů takto: </text:p>
        <text:p text:style-name="P52">■ Existují mírné rozdíly podle socioprofesních kategorií, přičemž studenti a další administrativní pracovníci se s největší pravděpodobností domnívají, že odborné vzdělávání a příprava neposkytují dostatek průřezových dovedností, jako je komunikace nebo kritické myšlení (v obou případech 55 %), zatímco nezaměstnaní respondenti vykazují výrazně nižší úrovně (45 %). </text:p>
        <text:p text:style-name="P52">■ Podle věku na konci vzdělávání je tento názor nejrozšířenější mezi respondenty, kteří stále studují (54 %), následovanými těmi, kteří ukončili vzdělání ve věku 20 let nebo později, a těmi ve věku 16–19 let (v obou případech 51 %). Respondenti, jejichž vzdělání skončilo ve věku 15 let nebo dříve, s tímto tvrzením s nejmenší pravděpodobností souhlasí (45 %). </text:p>
        <text:p text:style-name="P52">■ Tento názor je podle věku nejrozšířenější mezi respondenty ve věku 25–39 let (54 %), následovanými respondenty ve věku 15–24 let a 40–54 let (v obou případech 52 %). Nejméně rozšířená je u osob ve věku 55 let a více (48 %). </text:p>
        <text:p text:style-name="P52">■ Respondenti, kteří se domnívají, že studenti dostávají dostatek informací o odborném vzdělávání a přípravě, s tímto tvrzením souhlasí s větší pravděpodobností (55 %) než ti, kteří se domnívají, že informace jsou nedostatečné (48 %). </text:p>
        <text:p text:style-name="P52">■ Při pohledu na účast v odborném vzdělávání a přípravě existují pouze minimální rozdíly. Respondenti, kteří sami navštěvovali odborné vzdělávání a přípravu, jen o něco pravděpodobněji souhlasí s tím, že odborné vzdělávání a příprava neposkytují dostatečné průřezové dovednosti (53 %), než respondenti, kteří s odborným vzděláváním a přípravou nemají žádné zkušenosti (50 %). </text:p>
        <text:p text:style-name="P52">■ Pokud jde o jejich představu o odborném vzdělávání a přípravě, respondenti, kteří mají pozitivní představu o odborném vzdělávání a přípravě, s tímto tvrzením souhlasí jen o něco pravděpodobněji než respondenti, kteří mají negativní představu (53 % oproti 50 %). </text:p>
        <text:p text:style-name="P52">■ Neexistují žádné rozdíly podle pohlaví. </text:p>
        <text:p text:style-name="P28"/>
        <table:table table:name="Tableau22" table:style-name="Tableau22">
          <table:table-column table:style-name="Tableau22.A"/>
          <table:table-column table:style-name="Tableau22.B"/>
          <table:table-column table:style-name="Tableau22.C"/>
          <table:table-column table:style-name="Tableau22.D"/>
          <table:table-row>
            <table:table-cell table:style-name="Tableau22.A1" table:number-columns-spanned="4" office:value-type="string">
              <text:p text:style-name="P91">QB7.6 Prosím, řekněte mi, do jaké míry souhlasíte nebo nesouhlasíte s každým z následujících tvrzení: počáteční odborné vzdělávání a příprava neposkytuje dostatek průřezových dovedností, jako je komunikace nebo kritické myšlení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3"/>
            </table:table-cell>
            <table:table-cell table:style-name="Tableau22.A1" office:value-type="string">
              <text:p text:style-name="P87">„Souhlasím“ celkem</text:p>
            </table:table-cell>
            <table:table-cell table:style-name="Tableau22.A1" office:value-type="string">
              <text:p text:style-name="P87">„Nesouhlasím“ celkem </text:p>
            </table:table-cell>
            <table:table-cell table:style-name="Tableau22.A1" office:value-type="string">
              <text:p text:style-name="P87">Nevím</text:p>
            </table:table-cell>
          </table:table-row>
          <table:table-row>
            <table:table-cell table:style-name="Tableau22.A1" office:value-type="string">
              <text:p text:style-name="P91">EU-27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4" table:number-columns-spanned="4" office:value-type="string">
              <text:p text:style-name="P61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člověk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žena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4" table:number-columns-spanned="4" office:value-type="string">
              <text:p text:style-name="P61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15-24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9">
              <text:p text:style-name="P87">39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25-39 </text:p>
            </table:table-cell>
            <table:table-cell table:style-name="Tableau22.B3" office:value-type="float" office:value="54">
              <text:p text:style-name="P87">54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40-54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&gt;=55</text:p>
            </table:table-cell>
            <table:table-cell table:style-name="Tableau22.B3" office:value-type="float" office:value="48">
              <text:p text:style-name="P87">48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7">
              <text:p text:style-name="P87">17</text:p>
            </table:table-cell>
          </table:table-row>
          <table:table-row>
            <table:table-cell table:style-name="Tableau22.A4" table:number-columns-spanned="4" office:value-type="string">
              <text:p text:style-name="P61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&lt;=–15</text:p>
            </table:table-cell>
            <table:table-cell table:style-name="Tableau22.B3" office:value-type="float" office:value="45">
              <text:p text:style-name="P87">45</text:p>
            </table:table-cell>
            <table:table-cell table:style-name="Tableau22.B3" office:value-type="float" office:value="33">
              <text:p text:style-name="P87">33</text:p>
            </table:table-cell>
            <table:table-cell table:style-name="Tableau22.B3" office:value-type="float" office:value="22">
              <text:p text:style-name="P87">22</text:p>
            </table:table-cell>
          </table:table-row>
          <table:table-row>
            <table:table-cell table:style-name="Tableau22.A1" office:value-type="string">
              <text:p text:style-name="P91">16-19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&gt;=20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1">
              <text:p text:style-name="P87">11</text:p>
            </table:table-cell>
          </table:table-row>
          <table:table-row>
            <table:table-cell table:style-name="Tableau22.A1" office:value-type="string">
              <text:p text:style-name="P91">Stále studuji </text:p>
            </table:table-cell>
            <table:table-cell table:style-name="Tableau22.B3" office:value-type="float" office:value="54">
              <text:p text:style-name="P87">54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4" table:number-columns-spanned="4" office:value-type="string">
              <text:p text:style-name="P61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Osoby samostatně výdělečně činné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9">
              <text:p text:style-name="P87">39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Manažeři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1">
              <text:p text:style-name="P87">11</text:p>
            </table:table-cell>
          </table:table-row>
          <table:table-row>
            <table:table-cell table:style-name="Tableau22.A1" office:value-type="string">
              <text:p text:style-name="P91">Ostatní bílé obojky </text:p>
            </table:table-cell>
            <table:table-cell table:style-name="Tableau22.B3" office:value-type="float" office:value="55">
              <text:p text:style-name="P87">55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Manuální pracovníci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Obytné osoby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5">
              <text:p text:style-name="P87">15</text:p>
            </table:table-cell>
          </table:table-row>
          <table:table-row>
            <table:table-cell table:style-name="Tableau22.A1" office:value-type="string">
              <text:p text:style-name="P91">Nezaměstnaní </text:p>
            </table:table-cell>
            <table:table-cell table:style-name="Tableau22.B3" office:value-type="float" office:value="45">
              <text:p text:style-name="P87">45</text:p>
            </table:table-cell>
            <table:table-cell table:style-name="Tableau22.B3" office:value-type="float" office:value="40">
              <text:p text:style-name="P87">40</text:p>
            </table:table-cell>
            <table:table-cell table:style-name="Tableau22.B3" office:value-type="float" office:value="15">
              <text:p text:style-name="P87">15</text:p>
            </table:table-cell>
          </table:table-row>
          <table:table-row>
            <table:table-cell table:style-name="Tableau22.A1" office:value-type="string">
              <text:p text:style-name="P91">v důchodu </text:p>
            </table:table-cell>
            <table:table-cell table:style-name="Tableau22.B3" office:value-type="float" office:value="48">
              <text:p text:style-name="P87">48</text:p>
            </table:table-cell>
            <table:table-cell table:style-name="Tableau22.B3" office:value-type="float" office:value="33">
              <text:p text:style-name="P87">33</text:p>
            </table:table-cell>
            <table:table-cell table:style-name="Tableau22.B3" office:value-type="float" office:value="19">
              <text:p text:style-name="P87">19</text:p>
            </table:table-cell>
          </table:table-row>
          <table:table-row>
            <table:table-cell table:style-name="Tableau22.A1" office:value-type="string">
              <text:p text:style-name="P91">Studenti </text:p>
            </table:table-cell>
            <table:table-cell table:style-name="Tableau22.B3" office:value-type="float" office:value="55">
              <text:p text:style-name="P87">55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4" table:number-columns-spanned="4" office:value-type="string">
              <text:p text:style-name="P61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Venkovská oblast nebo vesnice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1" office:value-type="string">
              <text:p text:style-name="P91">Malé nebo střední město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1" office:value-type="string">
              <text:p text:style-name="P91">Velké město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4" table:number-columns-spanned="4" office:value-type="string">
              <text:p text:style-name="P61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Pozitivní </text:p>
            </table:table-cell>
            <table:table-cell table:style-name="Tableau22.B3" office:value-type="float" office:value="53">
              <text:p text:style-name="P87">53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negativní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4" table:number-columns-spanned="4" office:value-type="string">
              <text:p text:style-name="P61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Ano </text:p>
            </table:table-cell>
            <table:table-cell table:style-name="Tableau22.B3" office:value-type="float" office:value="53">
              <text:p text:style-name="P87">53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Ne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6">
              <text:p text:style-name="P87">16</text:p>
            </table:table-cell>
          </table:table-row>
        </table:table>
        <text:p text:style-name="P21"/>
        <text:p text:style-name="P51">Polovina občanů EU uvádí, že programy odborného vzdělávání a přípravy často zaostávají ve výuce základních dovedností, jako je gramotnost nebo digitální gramotnost. </text:p>
        <text:p text:style-name="P21">V celé Evropské unii se 50 % respondentů domnívá, že programy odborného vzdělávání a přípravy často zaostávají ve výuce základních dovedností, jako je gramotnost nebo digitální gramotnost, včetně 12 %, kteří rozhodně souhlasí, a 38 %, kteří mají tendenci souhlasit.<text:note text:id="ftn48" text:note-class="footnote"><text:note-citation>48</text:note-citation><text:note-body><text:p text:style-name="P13">Otázka č. B7.7. Prosím, řekněte mi, do jaké míry souhlasíte nebo nesouhlasíte s každým z následujících tvrzení: Programy odborného vzdělávání a přípravy často neučí základní dovednosti, jako je gramotnost nebo digitální gramotnost. </text:p></text:note-body></text:note> Naproti tomu 38 % nesouhlasí s tímto tvrzením, zatímco 12 % neví. </text:p>
        <text:p text:style-name="P21">V 15 členských státech s tímto tvrzením souhlasí alespoň polovina respondentů. </text:p>
        <text:p text:style-name="P21">Vnímání této otázky se v jednotlivých členských státech značně liší. Nejvyšší úroveň dohody je zaznamenána v Polsku a Slovinsku (v obou případech 65 %), následuje Chorvatsko (64 %) a Itálie a Maďarsko (v obou případech 60 %). Nejnižší hodnoty jsou zaznamenány v Estonsku (32 %), Švédsku (34 %) a Španělsku (35 %). </text:p>
        <text:p text:style-name="P21"><draw:g text:anchor-type="paragraph" draw:z-index="45" draw:name="Forme41" draw:style-name="gr1"><draw:frame draw:style-name="gr151" draw:text-style-name="P99" svg:width="16.722cm" svg:height="7.34cm" svg:x="0.036cm" svg:y="3.96cm"><draw:image xlink:href="Pictures/100000000000054700000251EB374D4B1564758B.png" xlink:type="simple" xlink:show="embed" xlink:actuate="onLoad" draw:mime-type="image/png"><text:p/></draw:image></draw:frame><draw:frame draw:style-name="gr152" draw:text-style-name="P101" svg:width="16.331cm" svg:height="0.948cm" svg:x="0.002cm" svg:y="2.838cm"><draw:text-box><text:p text:style-name="P100"><text:span text:style-name="T58">Otázka č. B7.7. Prosím, řekněte mi, do jaké míry souhlasíte nebo nesouhlasíte s každým z následujících tvrzení: Programy odborného vzdělávání a přípravy často neučí základní dovednosti, jako je gramotnost nebo digitální gramotnost. (%) </text:span></text:p></draw:text-box></draw:frame><draw:g draw:style-name="gr4"><draw:frame draw:style-name="gr153" draw:text-style-name="P99" svg:width="13.472cm" svg:height="0.392cm" svg:x="0.641cm" svg:y="11.557cm"><draw:image xlink:href="Pictures/100000000000022600000010460632ABE6432EE7.png" xlink:type="simple" xlink:show="embed" xlink:actuate="onLoad" draw:mime-type="image/png"><text:p/></draw:image></draw:frame><draw:frame draw:style-name="gr154" draw:text-style-name="P101" svg:width="3.297cm" svg:height="0.902cm" svg:x="0.997cm" svg:y="11.47cm"><draw:text-box><text:p text:style-name="P100"><text:span text:style-name="T58">Rozhodně nesouhlasím</text:span></text:p></draw:text-box></draw:frame><draw:frame draw:style-name="gr155" draw:text-style-name="P101" svg:width="2.599cm" svg:height="0.902cm" svg:x="4.766cm" svg:y="11.469cm"><draw:text-box><text:p text:style-name="P100"><text:span text:style-name="T58">Spíše nesouhlasím</text:span></text:p></draw:text-box></draw:frame><draw:frame draw:style-name="gr156" draw:text-style-name="P101" svg:width="2.234cm" svg:height="0.902cm" svg:x="8.125cm" svg:y="11.47cm"><draw:text-box><text:p text:style-name="P100"><text:span text:style-name="T58">Spíše souhlasím</text:span></text:p></draw:text-box></draw:frame><draw:frame draw:style-name="gr157" draw:text-style-name="P101" svg:width="2.352cm" svg:height="0.902cm" svg:x="11.081cm" svg:y="11.49cm"><draw:text-box><text:p text:style-name="P100"><text:span text:style-name="T58">Rozhodně souhlasím</text:span></text:p></draw:text-box></draw:frame><draw:frame draw:style-name="gr158" draw:text-style-name="P101" svg:width="1.895cm" svg:height="0.578cm" svg:x="13.956cm" svg:y="11.495cm"><draw:text-box><text:p text:style-name="P100"><text:span text:style-name="T58">Nevím</text:span></text:p></draw:text-box></draw:frame></draw:g></draw:g><draw:g text:anchor-type="paragraph" draw:z-index="44" draw:name="Forme40" draw:style-name="gr32"><draw:frame draw:style-name="gr159" draw:text-style-name="P99" svg:width="4.07cm" svg:height="4.261cm" svg:x="10.841cm" svg:y="-4.547cm"><draw:image xlink:href="Pictures/10000000000001BE000001D484900F3D97E9361C.png" xlink:type="simple" xlink:show="embed" xlink:actuate="onLoad" draw:mime-type="image/png"><text:p/></draw:image></draw:frame><draw:frame draw:style-name="gr160" draw:text-style-name="P101" svg:width="8.453cm" svg:height="1.876cm" svg:x="8.735cm" svg:y="-6.974cm"><draw:text-box><text:p text:style-name="P100"><text:span text:style-name="T58">QB7.7: Prosím, řekněte mi, do jaké míry souhlasíte nebo nesouhlasíte s každým z následujících tvrzení: Programy počátečního odborného vzdělávání a přípravy často neučí základní dovednosti, jako je gramotnost nebo digitální gramotnost (EU-27) (%) </text:span></text:p></draw:text-box></draw:frame><draw:frame draw:style-name="gr161" draw:text-style-name="P107" svg:width="1.906cm" svg:height="0.902cm" svg:x="10.928cm" svg:y="-5.247cm"><draw:text-box><text:p text:style-name="P106"><text:span text:style-name="T58">Nevím 12</text:span></text:p></draw:text-box></draw:frame><draw:frame draw:style-name="gr162" draw:text-style-name="P104" svg:width="2.336cm" svg:height="1.227cm" svg:x="9.185cm" svg:y="-4.224cm"><draw:text-box><text:p text:style-name="P103"><text:span text:style-name="T58">Rozhodně nesouhlasím 5</text:span></text:p></draw:text-box></draw:frame><draw:frame draw:style-name="gr163" draw:text-style-name="P104" svg:width="2.057cm" svg:height="0.902cm" svg:x="9.486cm" svg:y="-0.906cm"><draw:text-box><text:p text:style-name="P103"><text:span text:style-name="T58">Nesouhlasím 25</text:span></text:p></draw:text-box></draw:frame><draw:frame draw:style-name="gr164" draw:text-style-name="P101" svg:width="1.719cm" svg:height="0.902cm" svg:x="14.492cm" svg:y="-1.428cm"><draw:text-box><text:p text:style-name="P100"><text:span text:style-name="T58">Souhlasím 33</text:span></text:p></draw:text-box></draw:frame><draw:frame draw:style-name="gr165" draw:text-style-name="P101" svg:width="2.035cm" svg:height="1.227cm" svg:x="13.392cm" svg:y="-5.268cm"><draw:text-box><text:p text:style-name="P100"><text:span text:style-name="T58">Naprosto souhlasím 12</text:span></text:p></draw:text-box></draw:frame></draw:g>V členských státech, kde jsou názory rovnoměrněji rozděleny, zastává tento názor 43 % v Dánsku a Lotyšsku, 44 % v Irsku a Lucembursku a 45 % v Nizozemsku.</text:p>
        <text:p text:style-name="P29">Míra, v níž se respondenti shodují na tom, že programy odborného vzdělávání a přípravy často neumožňují výuku základních dovedností, se liší podle sociodemografických a postojových faktorů takto: </text:p>
        <text:p text:style-name="P52">■ Podle věku na konci vzdělávání respondenti, kteří ukončili vzdělávání ve věku 16–19 let (53 %), s největší pravděpodobností souhlasí s tím, že odborné vzdělávání a příprava často selhávají ve výuce základních dovedností, a po nich následují respondenti, kteří ukončili vzdělávání ve věku 20 let nebo starším (50 %). Respondenti, jejichž vzdělání skončilo ve věku 15 let nebo dříve, s tím nejméně souhlasí (44 %). </text:p>
        <text:p text:style-name="P52">■ Nejvyšší míru souhlasu mají respondenti ve věku 25–39 let (53 %), následovaní respondenty ve věku 40–54 let (52 %). U osob ve věku 15–24 let a 55 let a více je nejméně pravděpodobné, že budou souhlasit (v obou případech 49 %). </text:p>
        <text:p text:style-name="P52">■ Respondenti, kteří někdy sami navštěvovali odborné vzdělávání a přípravu, mají o něco větší pravděpodobnost, že budou sdílet tuto obavu (53 %) než ti, kteří ji nenavštěvovali (48 %). </text:p>
        <text:p text:style-name="P52">■ Ti, kteří se domnívají, že studenti dostávají dostatek informací o příležitostech v oblasti odborného vzdělávání a přípravy, s větší pravděpodobností řeknou, že odborné vzdělávání a příprava neučí základní dovednosti (56 % oproti 45 %). </text:p>
        <text:p text:style-name="P52">■ Dotázaní, kteří by doporučili všeobecné středoškolské vzdělání, by s tímto tvrzením souhlasili s větší pravděpodobností (55 %) než ti, kteří by doporučili odborné středoškolské vzdělání (51 %). </text:p>
        <text:p text:style-name="P52">■ Neexistují žádné rozdíly podle pohlaví.</text:p>
        <text:p text:style-name="P21"/>
        <text:p text:style-name="P28"/>
        <table:table table:name="Tableau23" table:style-name="Tableau23">
          <table:table-column table:style-name="Tableau23.A"/>
          <table:table-column table:style-name="Tableau23.B"/>
          <table:table-column table:style-name="Tableau23.C"/>
          <table:table-column table:style-name="Tableau23.D"/>
          <table:table-row>
            <table:table-cell table:style-name="Tableau23.A1" table:number-columns-spanned="4" office:value-type="string">
              <text:p text:style-name="P71">QB7.7 Prosím, řekněte mi, do jaké míry souhlasíte nebo nesouhlasíte s každým z následujících tvrzení: Programy počátečního odborného vzdělávání a přípravy často neučí základní dovednosti, jako je gramotnost nebo digitální gramotnost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67"/>
            </table:table-cell>
            <table:table-cell table:style-name="Tableau23.A1" office:value-type="string">
              <text:p text:style-name="P69">„Souhlasím“ celkem</text:p>
            </table:table-cell>
            <table:table-cell table:style-name="Tableau23.A1" office:value-type="string">
              <text:p text:style-name="P69">„Nesouhlasím“ celkem </text:p>
            </table:table-cell>
            <table:table-cell table:style-name="Tableau23.A1" office:value-type="string">
              <text:p text:style-name="P69">Nevím</text:p>
            </table:table-cell>
          </table:table-row>
          <table:table-row>
            <table:table-cell table:style-name="Tableau23.A1" office:value-type="string">
              <text:p text:style-name="P71">EU-27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2">
              <text:p text:style-name="P69">12</text:p>
            </table:table-cell>
          </table:table-row>
          <table:table-row>
            <table:table-cell table:style-name="Tableau23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člověk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žena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3">
              <text:p text:style-name="P69">13</text:p>
            </table:table-cell>
          </table:table-row>
          <table:table-row>
            <table:table-cell table:style-name="Tableau23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15-24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42">
              <text:p text:style-name="P69">42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25-39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8">
              <text:p text:style-name="P69">8</text:p>
            </table:table-cell>
          </table:table-row>
          <table:table-row>
            <table:table-cell table:style-name="Tableau23.A1" office:value-type="string">
              <text:p text:style-name="P71">40-54 </text:p>
            </table:table-cell>
            <table:table-cell table:style-name="Tableau23.B3" office:value-type="float" office:value="52">
              <text:p text:style-name="P69">52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&gt;=55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4">
              <text:p text:style-name="P69">34</text:p>
            </table:table-cell>
            <table:table-cell table:style-name="Tableau23.B3" office:value-type="float" office:value="17">
              <text:p text:style-name="P69">17</text:p>
            </table:table-cell>
          </table:table-row>
          <table:table-row>
            <table:table-cell table:style-name="Tableau23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&lt;=–15</text:p>
            </table:table-cell>
            <table:table-cell table:style-name="Tableau23.B3" office:value-type="float" office:value="44">
              <text:p text:style-name="P69">44</text:p>
            </table:table-cell>
            <table:table-cell table:style-name="Tableau23.B3" office:value-type="float" office:value="31">
              <text:p text:style-name="P69">31</text:p>
            </table:table-cell>
            <table:table-cell table:style-name="Tableau23.B3" office:value-type="float" office:value="25">
              <text:p text:style-name="P69">25</text:p>
            </table:table-cell>
          </table:table-row>
          <table:table-row>
            <table:table-cell table:style-name="Tableau23.A1" office:value-type="string">
              <text:p text:style-name="P71">16-19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0">
              <text:p text:style-name="P69">10</text:p>
            </table:table-cell>
          </table:table-row>
          <table:table-row>
            <table:table-cell table:style-name="Tableau23.A1" office:value-type="string">
              <text:p text:style-name="P71">&gt;=20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Stále studuji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3">
              <text:p text:style-name="P69">43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Osoby samostatně výdělečně činné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40">
              <text:p text:style-name="P69">40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Manažeři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10">
              <text:p text:style-name="P69">10</text:p>
            </table:table-cell>
          </table:table-row>
          <table:table-row>
            <table:table-cell table:style-name="Tableau23.A1" office:value-type="string">
              <text:p text:style-name="P71">Ostatní bílé obojky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Manuální pracovníci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Obytné osoby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34">
              <text:p text:style-name="P69">34</text:p>
            </table:table-cell>
            <table:table-cell table:style-name="Tableau23.B3" office:value-type="float" office:value="18">
              <text:p text:style-name="P69">18</text:p>
            </table:table-cell>
          </table:table-row>
          <table:table-row>
            <table:table-cell table:style-name="Tableau23.A1" office:value-type="string">
              <text:p text:style-name="P71">Nezaměstnaní </text:p>
            </table:table-cell>
            <table:table-cell table:style-name="Tableau23.B3" office:value-type="float" office:value="46">
              <text:p text:style-name="P69">46</text:p>
            </table:table-cell>
            <table:table-cell table:style-name="Tableau23.B3" office:value-type="float" office:value="40">
              <text:p text:style-name="P69">40</text:p>
            </table:table-cell>
            <table:table-cell table:style-name="Tableau23.B3" office:value-type="float" office:value="14">
              <text:p text:style-name="P69">14</text:p>
            </table:table-cell>
          </table:table-row>
          <table:table-row>
            <table:table-cell table:style-name="Tableau23.A1" office:value-type="string">
              <text:p text:style-name="P71">v důchodu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3">
              <text:p text:style-name="P69">33</text:p>
            </table:table-cell>
            <table:table-cell table:style-name="Tableau23.B3" office:value-type="float" office:value="18">
              <text:p text:style-name="P69">18</text:p>
            </table:table-cell>
          </table:table-row>
          <table:table-row>
            <table:table-cell table:style-name="Tableau23.A1" office:value-type="string">
              <text:p text:style-name="P71">Studenti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3">
              <text:p text:style-name="P69">43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Venkovská oblast nebo vesnice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3">
              <text:p text:style-name="P69">13</text:p>
            </table:table-cell>
          </table:table-row>
          <table:table-row>
            <table:table-cell table:style-name="Tableau23.A1" office:value-type="string">
              <text:p text:style-name="P71">Malé nebo střední město </text:p>
            </table:table-cell>
            <table:table-cell table:style-name="Tableau23.B3" office:value-type="float" office:value="52">
              <text:p text:style-name="P69">52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Velké město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2">
              <text:p text:style-name="P69">12</text:p>
            </table:table-cell>
          </table:table-row>
          <table:table-row>
            <table:table-cell table:style-name="Tableau23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Pozitivní </text:p>
            </table:table-cell>
            <table:table-cell table:style-name="Tableau23.B3" office:value-type="float" office:value="54">
              <text:p text:style-name="P69">54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negativní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1">
              <text:p text:style-name="P69">41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Ano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8">
              <text:p text:style-name="P69">8</text:p>
            </table:table-cell>
          </table:table-row>
          <table:table-row>
            <table:table-cell table:style-name="Tableau23.A1" office:value-type="string">
              <text:p text:style-name="P71">Ne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36">
              <text:p text:style-name="P69">36</text:p>
            </table:table-cell>
            <table:table-cell table:style-name="Tableau23.B3" office:value-type="float" office:value="16">
              <text:p text:style-name="P69">16</text:p>
            </table:table-cell>
          </table:table-row>
        </table:table>
        <text:p text:style-name="P21"/>
        <text:h text:style-name="P19" text:outline-level="2"><text:bookmark-start text:name="__RefHeading___Toc215594_2930363814"/>2. Výzvy související s poradenstvím a genderovými stereotypy <text:bookmark-end text:name="__RefHeading___Toc215594_2930363814"/></text:h>
        <text:p text:style-name="P50">Šest z deseti občanů EU uvádí, že lidé, kteří se chystají zvolit vyšší sekundární vzdělání, dostávají dostatek informací o příležitostech v oblasti odborného vzdělávání a přípravy.</text:p>
        <text:p text:style-name="P21">V celé Evropské unii se 61 % občanů domnívá, že lidé, kteří se chystají zvolit si vyšší sekundární vzdělání, dostávají ve své zemi dostatek informací o příležitostech v oblasti odborného vzdělávání a přípravy, včetně 12 % těch, kteří s tím rozhodně souhlasí, a 49 % těch, kteří s tím mají tendenci souhlasit. Tři z deseti respondentů nesouhlasí (30 %), zatímco 9 % neví.<text:note text:id="ftn49" text:note-class="footnote"><text:note-citation>49</text:note-citation><text:note-body><text:p text:style-name="P13">QB5. Můžete mi říci, do jaké míry souhlasíte nebo nesouhlasíte s následujícím tvrzením: V (NAŠE ZEMĚ) lidé, kteří se chystají zvolit si vyšší sekundární vzdělání, dostávají dostatek informací o příležitostech v oblasti odborného vzdělávání a přípravy. </text:p></text:note-body></text:note> </text:p>
        <text:p text:style-name="P21">V kontextu průzkumu střediska Cedefop z roku 2016 (EU28) byla položena podobná, nikoli však totožná otázka, která se zaměřila na to, zda byly lidem poskytnuty informace v době, kdy si zvolili vyšší sekundární stupeň. Výsledky jsou v průběhu času poměrně stabilní: v tomto průzkumu 58 % respondentů uvedlo, že ano, 40 % uvedlo, že ne, a 2 % nevěděla.<text:note text:id="ftn50" text:note-class="footnote"><text:note-citation>50</text:note-citation><text:note-body><text:p text:style-name="Footnote"><text:a xlink:type="simple" xlink:href="https://www.cedefop.europa.eu/en/tools/opinion-survey-on-vet?visualisation=MAP&amp;topic=group2&amp;question=Q21T2__Q&amp;answer=Q21T2_A1&amp;subset=EducationLevel&amp;subsetVal=All&amp;country=AT&amp;countryB=EU28" text:style-name="Internet_20_link" text:visited-style-name="Visited_20_Internet_20_Link"><text:span text:style-name="T53">https://www.cedefop.europa.eu/en/tools/opinion-survey-on-vet?visualisation=MAP&amp;topic=group2&amp;question=Q21T2__Q&amp;answer=Q21T2_A1&amp;subset=EducationLevel&amp;subsetVal=All&amp;country=AT&amp;countryB=EU28</text:span></text:a><text:span text:style-name="T53"> Formulace otázek se liší od současného průzkumu, který se dotazuje na informace dostupné lidem, kteří v současné době volí vyšší sekundární vzdělání, zatímco v bodu z roku 2016 byli respondenti požádáni, aby se zamysleli nad vlastními minulými zkušenostmi. Otázka č. 6: „Byly vám v době, kdy jste rozhodoval o svém vzdělání na vyšším sekundárním vzdělávání, poskytnuty informace o odborném vzdělávání?“</text:span></text:p></text:note-body></text:note> </text:p>
        <text:p text:style-name="P21"><draw:g text:anchor-type="paragraph" draw:z-index="47" draw:name="Forme43" draw:style-name="gr1"><draw:frame draw:style-name="gr138" draw:text-style-name="P99" svg:width="16.59cm" svg:height="7.287cm" svg:x="0.069cm" svg:y="1.339cm"><draw:image xlink:href="Pictures/100000000000057800000267B404541CBF87DCA9.png" xlink:type="simple" xlink:show="embed" xlink:actuate="onLoad" draw:mime-type="image/png"><text:p/></draw:image></draw:frame><draw:frame draw:style-name="gr139" draw:text-style-name="P101" svg:width="16.692cm" svg:height="1.207cm" svg:x="-0.219cm" svg:y="0.014cm"><draw:text-box><text:p text:style-name="P100"><text:span text:style-name="T58">QB5. Můžete mi říci, do jaké míry souhlasíte nebo nesouhlasíte s následujícím prohlášením V {NAŠE ZEMĚ}. lidé, kteří se chystají zvolit si vyšší sekundární vzdělání, obdrží dostatek informací o možnostech odborného vzdělávání a přípravy. (%)</text:span></text:p></draw:text-box></draw:frame><draw:g draw:style-name="gr4"><draw:frame draw:style-name="gr140" draw:text-style-name="P99" svg:width="9.418cm" svg:height="0.812cm" svg:x="3.27cm" svg:y="8.731cm"><draw:image xlink:href="Pictures/100000000000010B00000017B12607B3C1954889.png" xlink:type="simple" xlink:show="embed" xlink:actuate="onLoad" draw:mime-type="image/png"><text:p/></draw:image></draw:frame><draw:frame draw:style-name="gr141" draw:text-style-name="P101" svg:width="2.89cm" svg:height="0.902cm" svg:x="3.847cm" svg:y="8.772cm"><draw:text-box><text:p text:style-name="P100"><text:span text:style-name="T58">„</text:span><text:span text:style-name="T58">Souhlasím“ celkem</text:span></text:p></draw:text-box></draw:frame><draw:frame draw:style-name="gr142" draw:text-style-name="P101" svg:width="2.504cm" svg:height="0.902cm" svg:x="7.891cm" svg:y="8.772cm"><draw:text-box><text:p text:style-name="P100"><text:span text:style-name="T58">„</text:span><text:span text:style-name="T58">Nesouhlasím“ celkem</text:span></text:p></draw:text-box></draw:frame><draw:frame draw:style-name="gr143" draw:text-style-name="P101" svg:width="1.976cm" svg:height="0.578cm" svg:x="12.442cm" svg:y="8.692cm"><draw:text-box><text:p text:style-name="P100"><text:span text:style-name="T58">Nevím</text:span></text:p></draw:text-box></draw:frame></draw:g></draw:g><draw:g text:anchor-type="paragraph" draw:z-index="46" draw:name="Forme42" draw:style-name="gr1"><draw:frame draw:style-name="gr144" draw:text-style-name="P99" svg:width="5.153cm" svg:height="5.414cm" svg:x="10.49cm" svg:y="-5.773cm"><draw:image xlink:href="Pictures/10000000000002010000021B0E2CAE37FBCB1F7C.png" xlink:type="simple" xlink:show="embed" xlink:actuate="onLoad" draw:mime-type="image/png"><text:p/></draw:image></draw:frame><draw:frame draw:style-name="gr145" draw:text-style-name="P101" svg:width="8.411cm" svg:height="1.876cm" svg:x="9cm" svg:y="-8.001cm"><draw:text-box><text:p text:style-name="P100"><text:span text:style-name="T58">Otázka č. 5: Můžete mi říci, do jaké míry souhlasíte nebo nesouhlasíte s následujícím tvrzením: V (NAŠE ZEMĚ) lidé, kteří se chystají zvolit si vyšší sekundární vzdělání, dostávají dostatek informací o příležitostech v oblasti odborného vzdělávání a přípravy. (EU-27) (v %) </text:span></text:p></draw:text-box></draw:frame><draw:frame draw:style-name="gr146" draw:text-style-name="P107" svg:width="2.804cm" svg:height="0.578cm" svg:x="11.145cm" svg:y="-6.445cm"><draw:text-box><text:p text:style-name="P106"><text:span text:style-name="T58">Nevím 9</text:span></text:p></draw:text-box></draw:frame><draw:frame draw:style-name="gr147" draw:text-style-name="P104" svg:width="1.641cm" svg:height="1.551cm" svg:x="9.795cm" svg:y="-5.731cm"><draw:text-box><text:p text:style-name="P103"><text:span text:style-name="T58">Rozhodně nesouhlasím 6</text:span></text:p></draw:text-box></draw:frame><draw:frame draw:style-name="gr148" draw:text-style-name="P104" svg:width="1.71cm" svg:height="1.227cm" svg:x="8.834cm" svg:y="-3.635cm"><draw:text-box><text:p text:style-name="P103"><text:span text:style-name="T58">Nesouhlasím 24</text:span></text:p></draw:text-box></draw:frame><draw:frame draw:style-name="gr149" draw:text-style-name="P101" svg:width="1.592cm" svg:height="1.227cm" svg:x="15.032cm" svg:y="-1.466cm"><draw:text-box><text:p text:style-name="P100"><text:span text:style-name="T58">Souhlasím 49</text:span></text:p></draw:text-box></draw:frame><draw:frame draw:style-name="gr150" draw:text-style-name="P101" svg:width="1.893cm" svg:height="1.227cm" svg:x="14.016cm" svg:y="-6.413cm"><draw:text-box><text:p text:style-name="P100"><text:span text:style-name="T58">Naprosto souhlasím 12</text:span></text:p></draw:text-box></draw:frame></draw:g>V současném průzkumu se názory v jednotlivých členských státech liší. Nejvyšší míra dohody je zaznamenána v Rakousku (80 %), na Slovensku (79 %) a v Česku a Polsku (v obou případech 76 %). Nejnižší úrovně jsou zaznamenány ve Francii (48 %), Dánsku (49 %) a Španělsku (50 %). Významný podíl respondentů odpověděl „nevím“, přičemž nejvyšší míra byla ve Švédsku (18 %), Portugalsku (17 %) a Lucembursku (15 %). </text:p>
        <text:p text:style-name="P29">Míra, do jaké respondenti souhlasí s tím, že lidé dostávají dostatek informací o příležitostech v oblasti odborného vzdělávání a přípravy, se liší podle sociodemografických a postojových faktorů takto: </text:p>
        <text:p text:style-name="P52">■ Respondenti, kteří vidí odborné vzdělávání a přípravu v pozitivním světle ve své zemi, s mnohem větší pravděpodobností souhlasí s tím, že o těchto příležitostech existuje dostatek informací (74 %), ve srovnání s 36 % těch, kteří uvádějí, že odborné vzdělávání a příprava mají negativní obraz. </text:p>
        <text:p text:style-name="P52">■ Obdobně respondenti s příznivými názory na kvalitu a příležitosti odborného vzdělávání a přípravy se obecně mnohem pravděpodobněji domnívají, že je k dispozici dostatek informací. To platí pro ty, kteří: domnívá se, že odborné vzdělávání a příprava nabízí vysoce kvalitní učení (69 % oproti 44 %); uvedl, že učitelé odborného vzdělávání a přípravy jsou kompetentní (67 % oproti 43 %); souhlasí s tím, že odborné vzdělávání a příprava umožňují přístup k moderní infrastruktuře (67 % oproti 45 %) a že odborné vzdělávání a příprava vyučují technické dovednosti (65 % oproti 43 %); domnívá se, že odborné vzdělávání a příprava nabízejí příležitosti ke studiu v zahraničí (69 % oproti 52 %) a cestu k vysokoškolskému studiu (67 % oproti 54 %). Vztahuje se také na ty, kteří nepociťují nedostatek průřezových dovedností (67 % oproti 61 %) nebo základních dovedností (68 % oproti 59 %). </text:p>
        <text:p text:style-name="P52">■ Existují některé významné rozdíly podle socio-profesní kategorie: 65 % ostatních administrativních pracovníků se domnívá, že lidé, kteří se chystají zvolit vyšší sekundární vzdělání, dostávají dostatek informací o příležitostech v oblasti odborného vzdělávání a přípravy, ve srovnání s 50 % nezaměstnaných respondentů. </text:p>
        <text:p text:style-name="P52">■ Respondenti, kteří dokončili vzdělávání ve věku 16–19 let, s největší pravděpodobností souhlasí (63 %). U osob, jejichž vzdělání skončilo ve věku 15 let nebo mladších, je to nejméně pravděpodobné (58 %). </text:p>
        <text:p text:style-name="P52">■ Neexistují žádné rozdíly podle pohlaví nebo věku. </text:p>
        <text:p text:style-name="P21"/>
        <text:p text:style-name="P28"/>
        <table:table table:name="Tableau24" table:style-name="Tableau24">
          <table:table-column table:style-name="Tableau24.A"/>
          <table:table-column table:style-name="Tableau24.B"/>
          <table:table-column table:style-name="Tableau24.C"/>
          <table:table-column table:style-name="Tableau24.D"/>
          <table:table-row>
            <table:table-cell table:style-name="Tableau24.A1" table:number-columns-spanned="4" office:value-type="string">
              <text:p text:style-name="P71">QB5 Můžete mi říci, do jaké míry souhlasíte nebo nesouhlasíte s následujícím tvrzením: V (NAŠE ZEMĚ) lidé, kteří se chystají zvolit si vyšší sekundární vzdělání, dostávají dostatek informací o příležitostech v oblasti odborného vzdělávání a přípravy. (v 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67"/>
            </table:table-cell>
            <table:table-cell table:style-name="Tableau24.A1" office:value-type="string">
              <text:p text:style-name="P69">„Souhlasím“ celkem</text:p>
            </table:table-cell>
            <table:table-cell table:style-name="Tableau24.A1" office:value-type="string">
              <text:p text:style-name="P69">„Nesouhlasím“ celkem </text:p>
            </table:table-cell>
            <table:table-cell table:style-name="Tableau24.A1" office:value-type="string">
              <text:p text:style-name="P69">Nevím</text:p>
            </table:table-cell>
          </table:table-row>
          <table:table-row>
            <table:table-cell table:style-name="Tableau24.A1" office:value-type="string">
              <text:p text:style-name="P71">EU-27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člověk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1" office:value-type="string">
              <text:p text:style-name="P71">žena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1">
              <text:p text:style-name="P69">31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15-24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7">
              <text:p text:style-name="P69">37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1" office:value-type="string">
              <text:p text:style-name="P71">25-39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4">
              <text:p text:style-name="P69">34</text:p>
            </table:table-cell>
            <table:table-cell table:style-name="Tableau24.B3" office:value-type="float" office:value="5">
              <text:p text:style-name="P69">5</text:p>
            </table:table-cell>
          </table:table-row>
          <table:table-row>
            <table:table-cell table:style-name="Tableau24.A1" office:value-type="string">
              <text:p text:style-name="P71">40-54 </text:p>
            </table:table-cell>
            <table:table-cell table:style-name="Tableau24.B3" office:value-type="float" office:value="62">
              <text:p text:style-name="P69">62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&gt;=55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6">
              <text:p text:style-name="P69">26</text:p>
            </table:table-cell>
            <table:table-cell table:style-name="Tableau24.B3" office:value-type="float" office:value="13">
              <text:p text:style-name="P69">13</text:p>
            </table:table-cell>
          </table:table-row>
          <table:table-row>
            <table:table-cell table:style-name="Tableau24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&lt;=–15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25">
              <text:p text:style-name="P69">25</text:p>
            </table:table-cell>
            <table:table-cell table:style-name="Tableau24.B3" office:value-type="float" office:value="17">
              <text:p text:style-name="P69">17</text:p>
            </table:table-cell>
          </table:table-row>
          <table:table-row>
            <table:table-cell table:style-name="Tableau24.A1" office:value-type="string">
              <text:p text:style-name="P71">16-19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&gt;=20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Stále studuji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7">
              <text:p text:style-name="P69">37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Osoby samostatně výdělečně činné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4">
              <text:p text:style-name="P69">34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Manažeři </text:p>
            </table:table-cell>
            <table:table-cell table:style-name="Tableau24.B3" office:value-type="float" office:value="62">
              <text:p text:style-name="P69">62</text:p>
            </table:table-cell>
            <table:table-cell table:style-name="Tableau24.B3" office:value-type="float" office:value="31">
              <text:p text:style-name="P69">31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Ostatní bílé obojky </text:p>
            </table:table-cell>
            <table:table-cell table:style-name="Tableau24.B3" office:value-type="float" office:value="65">
              <text:p text:style-name="P69">65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6">
              <text:p text:style-name="P69">6</text:p>
            </table:table-cell>
          </table:table-row>
          <table:table-row>
            <table:table-cell table:style-name="Tableau24.A1" office:value-type="string">
              <text:p text:style-name="P71">Manuální pracovníci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Obytné osoby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3">
              <text:p text:style-name="P69">33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1" office:value-type="string">
              <text:p text:style-name="P71">Nezaměstnaní </text:p>
            </table:table-cell>
            <table:table-cell table:style-name="Tableau24.B3" office:value-type="float" office:value="50">
              <text:p text:style-name="P69">50</text:p>
            </table:table-cell>
            <table:table-cell table:style-name="Tableau24.B3" office:value-type="float" office:value="40">
              <text:p text:style-name="P69">40</text:p>
            </table:table-cell>
            <table:table-cell table:style-name="Tableau24.B3" office:value-type="float" office:value="10">
              <text:p text:style-name="P69">10</text:p>
            </table:table-cell>
          </table:table-row>
          <table:table-row>
            <table:table-cell table:style-name="Tableau24.A1" office:value-type="string">
              <text:p text:style-name="P71">v důchodu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5">
              <text:p text:style-name="P69">25</text:p>
            </table:table-cell>
            <table:table-cell table:style-name="Tableau24.B3" office:value-type="float" office:value="14">
              <text:p text:style-name="P69">14</text:p>
            </table:table-cell>
          </table:table-row>
          <table:table-row>
            <table:table-cell table:style-name="Tableau24.A1" office:value-type="string">
              <text:p text:style-name="P71">Studenti </text:p>
            </table:table-cell>
            <table:table-cell table:style-name="Tableau24.B3" office:value-type="float" office:value="60">
              <text:p text:style-name="P69">60</text:p>
            </table:table-cell>
            <table:table-cell table:style-name="Tableau24.B3" office:value-type="float" office:value="38">
              <text:p text:style-name="P69">38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Venkovská oblast nebo vesnice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10">
              <text:p text:style-name="P69">10</text:p>
            </table:table-cell>
          </table:table-row>
          <table:table-row>
            <table:table-cell table:style-name="Tableau24.A1" office:value-type="string">
              <text:p text:style-name="P71">Malé nebo střední město </text:p>
            </table:table-cell>
            <table:table-cell table:style-name="Tableau24.B3" office:value-type="float" office:value="60">
              <text:p text:style-name="P69">60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Velké město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Pozitivní </text:p>
            </table:table-cell>
            <table:table-cell table:style-name="Tableau24.B3" office:value-type="float" office:value="74">
              <text:p text:style-name="P69">74</text:p>
            </table:table-cell>
            <table:table-cell table:style-name="Tableau24.B3" office:value-type="float" office:value="19">
              <text:p text:style-name="P69">19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negativní </text:p>
            </table:table-cell>
            <table:table-cell table:style-name="Tableau24.B3" office:value-type="float" office:value="36">
              <text:p text:style-name="P69">36</text:p>
            </table:table-cell>
            <table:table-cell table:style-name="Tableau24.B3" office:value-type="float" office:value="57">
              <text:p text:style-name="P69">57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Ano </text:p>
            </table:table-cell>
            <table:table-cell table:style-name="Tableau24.B3" office:value-type="float" office:value="65">
              <text:p text:style-name="P69">65</text:p>
            </table:table-cell>
            <table:table-cell table:style-name="Tableau24.B3" office:value-type="float" office:value="28">
              <text:p text:style-name="P69">28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Ne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10">
              <text:p text:style-name="P69">10</text:p>
            </table:table-cell>
          </table:table-row>
        </table:table>
        <text:p text:style-name="P21"/>
        <text:p text:style-name="P51">Přibližně sedm z deseti občanů EU uvádí, že ženy, které se zajímají o obory<text:note text:id="ftn51" text:note-class="footnote"><text:note-citation>51</text:note-citation><text:note-body><text:p text:style-name="P13">Věda, technologie, inženýrství a matematika </text:p></text:note-body></text:note> související s STEM v odborném vzdělávání a přípravě, mohou být méně povzbuzovány rodinami a školami než muži. </text:p>
        <text:p text:style-name="P21">V celé Evropské unii 69 % občanů EU uvádí, že ženy, které se zajímají o obory související s STEM v odborném vzdělávání a přípravě, mohou být méně povzbuzovány rodinami a školami než muži, kteří se zajímají o obory související s STEM, včetně 19 % těch, kteří rozhodně souhlasí, a 50 % těch, kteří mají tendenci souhlasit.<text:note text:id="ftn52" text:note-class="footnote"><text:note-citation>52</text:note-citation><text:note-body><text:p text:style-name="P13">Otázka č. B10.2. Prosím, řekněte mi, do jaké míry souhlasíte nebo nesouhlasíte s každým z následujících tvrzení: Ženy, které se zajímají o obory související s STEM v odborném vzdělávání a přípravě, mohou být méně povzbuzovány rodinami a školami než muži, kteří se zajímají o obory související s STEM. </text:p></text:note-body></text:note> Jeden ze čtyř nesouhlasí (25 %), zatímco 6 % neví. </text:p>
        <text:p text:style-name="P21">Názory se v jednotlivých členských státech liší. Nejvyšší úroveň dohody je zaznamenána v Maďarsku a Polsku (v obou případech 81 %) a v Chorvatsku (78 %). Nejnižší úrovně jsou zaznamenány v Lotyšsku (49 %), Španělsku (54 %) a Řecku (60 %). </text:p>
        <text:p text:style-name="P21">V 25 členských státech nejméně šest z deseti respondentů uvádí, že ženy, které se zajímají o obory související s STEM v odborném vzdělávání a přípravě, mohou být méně povzbuzovány rodinami a školami než muži, kteří se zajímají o obory související s STEM. </text:p>
        <text:p text:style-name="P21"><draw:g text:anchor-type="paragraph" draw:z-index="49" draw:name="Forme45" draw:style-name="gr1"><draw:frame draw:style-name="gr123" draw:text-style-name="P99" svg:width="16.705cm" svg:height="7.61cm" svg:x="0.203cm" svg:y="2.224cm"><draw:image xlink:href="Pictures/100000000000055E0000027247963A8C2E5EBB21.png" xlink:type="simple" xlink:show="embed" xlink:actuate="onLoad" draw:mime-type="image/png"><text:p/></draw:image></draw:frame><draw:frame draw:style-name="gr124" draw:text-style-name="P101" svg:width="16.846cm" svg:height="1.227cm" svg:x="0cm" svg:y="0.896cm"><draw:text-box><text:p text:style-name="P100"><text:span text:style-name="T58">Otázka č. B10.2. Prosím, řekněte mi, do jaké míry souhlasíte nebo nesouhlasíte s každým z následujících tvrzení: Ženy, které se zajímají o obory související s STEM v odborném vzdělávání a přípravě, mohou být méně povzbuzovány rodinami a školami než muži, kteří se zajímají o obory související s STEM. (%) </text:span></text:p></draw:text-box></draw:frame><draw:g draw:style-name="gr4"><draw:frame draw:style-name="gr125" draw:text-style-name="P99" svg:width="14.098cm" svg:height="0.959cm" svg:x="0.704cm" svg:y="10.019cm"><draw:image xlink:href="Pictures/100000000000022300000022902E68B765C34830.png" xlink:type="simple" xlink:show="embed" xlink:actuate="onLoad" draw:mime-type="image/png"><text:p/></draw:image></draw:frame><draw:frame draw:style-name="gr126" draw:text-style-name="P101" svg:width="2.924cm" svg:height="0.902cm" svg:x="1.164cm" svg:y="10.193cm"><draw:text-box><text:p text:style-name="P105"><text:span text:style-name="T58">Rozhodně souhlasím</text:span></text:p></draw:text-box></draw:frame><draw:frame draw:style-name="gr127" draw:text-style-name="P101" svg:width="2.946cm" svg:height="1.004cm" svg:x="4.172cm" svg:y="10.171cm"><draw:text-box><text:p text:style-name="P105"><text:span text:style-name="T58">Spíše souhlasím</text:span></text:p></draw:text-box></draw:frame><draw:frame draw:style-name="gr128" draw:text-style-name="P101" svg:width="3.28cm" svg:height="0.646cm" svg:x="7.355cm" svg:y="10.215cm"><draw:text-box><text:p text:style-name="P105"><text:span text:style-name="T58">Spíše nesouhlasím</text:span></text:p></draw:text-box></draw:frame><draw:frame draw:style-name="gr129" draw:text-style-name="P101" svg:width="3.484cm" svg:height="0.646cm" svg:x="10.984cm" svg:y="10.172cm"><draw:text-box><text:p text:style-name="P105"><text:span text:style-name="T58">Rozhodně nesouhlasím</text:span></text:p></draw:text-box></draw:frame><draw:frame draw:style-name="gr130" draw:text-style-name="P101" svg:width="2.518cm" svg:height="0.687cm" svg:x="14.706cm" svg:y="10.172cm"><draw:text-box><text:p text:style-name="P105"><text:span text:style-name="T58">Nevím</text:span></text:p></draw:text-box></draw:frame></draw:g></draw:g><draw:g text:anchor-type="paragraph" draw:z-index="48" draw:name="Forme44" draw:style-name="gr32"><draw:frame draw:style-name="gr131" draw:text-style-name="P99" svg:width="4.797cm" svg:height="5.176cm" svg:x="11.514cm" svg:y="-5.24cm"><draw:image xlink:href="Pictures/10000000000001D4000001F99249521F5455BD69.png" xlink:type="simple" xlink:show="embed" xlink:actuate="onLoad" draw:mime-type="image/png"><text:p/></draw:image></draw:frame><draw:frame draw:style-name="gr132" draw:text-style-name="P101" svg:width="7.585cm" svg:height="2.2cm" svg:x="9.228cm" svg:y="-8.165cm"><draw:text-box><text:p text:style-name="P100"><text:span text:style-name="T58">QB10.2: Prosím, řekněte mi, do jaké míry souhlasíte nebo nesouhlasíte s každým z následujících tvrzení: Ženy, které se zajímají o obory související se STEM v počátečním odborném vzdělávání a přípravě, mohou být méně povzbuzovány rodinami a školami než muži, kteří se zajímají o obory související se STEM {EU27) (%} </text:span></text:p></draw:text-box></draw:frame><draw:frame draw:style-name="gr133" draw:text-style-name="P107" svg:width="1.976cm" svg:height="0.902cm" svg:x="12.22cm" svg:y="-6.013cm"><draw:text-box><text:p text:style-name="P106"><text:span text:style-name="T58">Nevím 6</text:span></text:p></draw:text-box></draw:frame><draw:frame draw:style-name="gr134" draw:text-style-name="P104" svg:width="2.788cm" svg:height="0.902cm" svg:x="10.042cm" svg:y="-5.246cm"><draw:text-box><text:p text:style-name="P103"><text:span text:style-name="T58">Rozhodně nesouhlasím 5</text:span></text:p></draw:text-box></draw:frame><draw:frame draw:style-name="gr135" draw:text-style-name="P104" svg:width="2.553cm" svg:height="0.902cm" svg:x="8.835cm" svg:y="-3.182cm"><draw:text-box><text:p text:style-name="P103"><text:span text:style-name="T58">Nesouhlasím 20</text:span></text:p></draw:text-box></draw:frame><draw:frame draw:style-name="gr136" draw:text-style-name="P101" svg:width="2.696cm" svg:height="0.902cm" svg:x="13.897cm" svg:y="-0.06cm"><draw:text-box><text:p text:style-name="P100"><text:span text:style-name="T58">Spíše souhlasím s 50</text:span></text:p></draw:text-box></draw:frame><draw:frame draw:style-name="gr137" draw:text-style-name="P101" svg:width="1.777cm" svg:height="1.227cm" svg:x="14.806cm" svg:y="-5.563cm"><draw:text-box><text:p text:style-name="P100"><text:span text:style-name="T58">Naprosto souhlasím 19 </text:span></text:p></draw:text-box></draw:frame></draw:g></text:p>
        <text:p text:style-name="P29">Míra, v níž respondenti souhlasí s tím, že ženy, které se zajímají o obory související se STEM, mohou být povzbuzovány méně než muži, se liší podle sociodemografických faktorů, a to takto: </text:p>
        <text:p text:style-name="P52">■ Podle věku na konci vzdělávání se respondenti, kteří stále studují, s největší pravděpodobností domnívají, že ženy, které se zajímají o oblasti odborného vzdělávání a přípravy související s STEM, dostávají menší povzbuzení než muži (73 %), zatímco 71 % osob, které ukončily své vzdělání ve věku 20 let a více, a 69 % osob, které ukončily vzdělávání ve věku 16–19 let, s tím souhlasí. Toto číslo kleslo na 63 % u respondentů, kteří dokončili vzdělávání ve věku 15 let nebo mladší. </text:p>
        <text:p text:style-name="P52">■ Existují určité rozdíly podle socioprofesních kategorií, přičemž tento názor sdílí 74 % osob samostatně výdělečně činných a 72 % studentů ve srovnání s 66 % osob v domácnosti. </text:p>
        <text:p text:style-name="P52">■ Podle věku činí tento názor 72 % u respondentů ve věku 15–24 let ve srovnání s 68 % u respondentů ve věku 55 let a více. </text:p>
        <text:p text:style-name="P52">■ Neexistují žádné rozdíly podle pohlaví. </text:p>
        <text:p text:style-name="P21"/>
        <text:p text:style-name="P28"/>
        <table:table table:name="Tableau25" table:style-name="Tableau25">
          <table:table-column table:style-name="Tableau25.A"/>
          <table:table-column table:style-name="Tableau25.B"/>
          <table:table-column table:style-name="Tableau25.C"/>
          <table:table-column table:style-name="Tableau25.D"/>
          <table:table-row>
            <table:table-cell table:style-name="Tableau25.A1" table:number-columns-spanned="4" office:value-type="string">
              <text:p text:style-name="P71">QB10.2 Prosím, řekněte mi, do jaké míry souhlasíte nebo nesouhlasíte s každým z následujících tvrzení: Ženy, které se zajímají o obory související se STEM v počátečním odborném vzdělávání a přípravě, mohou být méně povzbuzovány rodinami a školami než muži, kteří se zajímají o obory související se STEM (% EU).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67"/>
            </table:table-cell>
            <table:table-cell table:style-name="Tableau25.A1" office:value-type="string">
              <text:p text:style-name="P69">„Souhlasím“ celkem</text:p>
            </table:table-cell>
            <table:table-cell table:style-name="Tableau25.A1" office:value-type="string">
              <text:p text:style-name="P69">„Nesouhlasím“ celkem </text:p>
            </table:table-cell>
            <table:table-cell table:style-name="Tableau25.A1" office:value-type="string">
              <text:p text:style-name="P69">Nevím</text:p>
            </table:table-cell>
          </table:table-row>
          <table:table-row>
            <table:table-cell table:style-name="Tableau25.A1" office:value-type="string">
              <text:p text:style-name="P71">EU-27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člověk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žena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15-24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25-39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40-54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7">
              <text:p text:style-name="P69">27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&gt;=55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8">
              <text:p text:style-name="P69">8</text:p>
            </table:table-cell>
          </table:table-row>
          <table:table-row>
            <table:table-cell table:style-name="Tableau25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&lt;=–15</text:p>
            </table:table-cell>
            <table:table-cell table:style-name="Tableau25.B3" office:value-type="float" office:value="63">
              <text:p text:style-name="P69">63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13">
              <text:p text:style-name="P69">13</text:p>
            </table:table-cell>
          </table:table-row>
          <table:table-row>
            <table:table-cell table:style-name="Tableau25.A1" office:value-type="string">
              <text:p text:style-name="P71">16-19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&gt;=20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Stále studuji </text:p>
            </table:table-cell>
            <table:table-cell table:style-name="Tableau25.B3" office:value-type="float" office:value="73">
              <text:p text:style-name="P69">73</text:p>
            </table:table-cell>
            <table:table-cell table:style-name="Tableau25.B3" office:value-type="float" office:value="22">
              <text:p text:style-name="P69">22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Osoby samostatně výdělečně činné </text:p>
            </table:table-cell>
            <table:table-cell table:style-name="Tableau25.B3" office:value-type="float" office:value="74">
              <text:p text:style-name="P69">74</text:p>
            </table:table-cell>
            <table:table-cell table:style-name="Tableau25.B3" office:value-type="float" office:value="22">
              <text:p text:style-name="P69">22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Manažeři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Ostatní bílé obojky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Manuální pracovníci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Obytné osoby </text:p>
            </table:table-cell>
            <table:table-cell table:style-name="Tableau25.B3" office:value-type="float" office:value="66">
              <text:p text:style-name="P69">66</text:p>
            </table:table-cell>
            <table:table-cell table:style-name="Tableau25.B3" office:value-type="float" office:value="29">
              <text:p text:style-name="P69">29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Nezaměstnaní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v důchodu </text:p>
            </table:table-cell>
            <table:table-cell table:style-name="Tableau25.B3" office:value-type="float" office:value="67">
              <text:p text:style-name="P69">67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9">
              <text:p text:style-name="P69">9</text:p>
            </table:table-cell>
          </table:table-row>
          <table:table-row>
            <table:table-cell table:style-name="Tableau25.A1" office:value-type="string">
              <text:p text:style-name="P71">Studenti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Venkovská oblast nebo vesnice 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Malé nebo střední město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Velké město 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3">
              <text:p text:style-name="P69">23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Pozitivní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negativní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Ano 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Ne 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7">
              <text:p text:style-name="P69">7</text:p>
            </table:table-cell>
          </table:table-row>
        </table:table>
        <text:p text:style-name="P21"><text:soft-page-break/></text:p>
        <text:p text:style-name="P51">Přibližně sedm z deseti občanů EU uvádí, že ženy jsou často povzbuzovány k všeobecnému vzdělávání, přestože projevují zájem o technické předměty. </text:p>
        <text:p text:style-name="P21">V celé Evropské unii 71 % občanů EU uvádí, že ženy jsou často povzbuzovány k všeobecnému vzdělávání, přestože vyjadřují zájem o technické, praktické a praktické předměty, včetně 19 % těch, kteří rozhodně souhlasí, a 52 % těch, kteří mají tendenci souhlasit.<text:note text:id="ftn53" text:note-class="footnote"><text:note-citation>53</text:note-citation><text:note-body><text:p text:style-name="P13">QB11.1. Prosím, řekněte mi, do jaké míry souhlasíte nebo nesouhlasíte s každým z následujících tvrzení: Ženy jsou často povzbuzovány k všeobecnému vzdělávání, i když vyjadřují zájem o technické, praktické a praktické předměty.</text:p></text:note-body></text:note> Přibližně jeden ze čtyř (23 %) nesouhlasí, zatímco 6 % neví. </text:p>
        <text:p text:style-name="P21">Většina respondentů s tímto tvrzením souhlasí ve všech členských státech. Míra shody se však v jednotlivých členských státech liší. Nejvyšší úrovně jsou zaznamenány na Kypru (81 %), v Itálii a Irsku (obě země 80 %) a v Maďarsku (79 %). Nejnižší úrovně byly zjištěny v Lotyšsku (55 %) a ve Španělsku a Estonsku (v obou případech 60 %). </text:p>
        <text:p text:style-name="P21">V 17 členských státech nejméně sedm z deseti respondentů souhlasí s tím, že ženy jsou často vybízeny k tomu, aby pokračovaly ve všeobecném vzdělávání, přestože projevují zájem o technický předmět. </text:p>
        <text:p text:style-name="P21"><draw:g text:anchor-type="paragraph" draw:z-index="50" draw:name="Forme46" draw:style-name="gr1"><draw:frame draw:style-name="gr116" draw:text-style-name="P99" svg:width="5.068cm" svg:height="5.582cm" svg:x="10.871cm" svg:y="-6.74cm"><draw:image xlink:href="Pictures/10000000000001F80000022BB13BD174BF5478DB.png" xlink:type="simple" xlink:show="embed" xlink:actuate="onLoad" draw:mime-type="image/png"><text:p/></draw:image></draw:frame><draw:frame draw:style-name="gr117" draw:text-style-name="P101" svg:width="8.256cm" svg:height="1.876cm" svg:x="9.151cm" svg:y="-8.774cm"><draw:text-box><text:p text:style-name="P100"><text:span text:style-name="T58">QB11.1: Prosím, řekněte mi, do jaké míry souhlasíte nebo nesouhlasíte s každým z následujících tvrzení: Ženy jsou často vybízeny k všeobecnému vzdělávání, přestože projevují zájem o technické, praktické a praktické předměty (EU-27) (v %). </text:span></text:p></draw:text-box></draw:frame><draw:frame draw:style-name="gr118" draw:text-style-name="P107" svg:width="2.707cm" svg:height="0.578cm" svg:x="11.657cm" svg:y="-7.185cm"><draw:text-box><text:p text:style-name="P106"><text:span text:style-name="T58">Nevím 6</text:span></text:p></draw:text-box></draw:frame><draw:frame draw:style-name="gr119" draw:text-style-name="P104" svg:width="1.941cm" svg:height="1.227cm" svg:x="10.192cm" svg:y="-6.735cm"><draw:text-box><text:p text:style-name="P103"><text:span text:style-name="T58">Rozhodně nesouhlasím 4</text:span></text:p></draw:text-box></draw:frame><draw:frame draw:style-name="gr120" draw:text-style-name="P104" svg:width="2.823cm" svg:height="0.902cm" svg:x="8.613cm" svg:y="-5.467cm"><draw:text-box><text:p text:style-name="P103"><text:span text:style-name="T58">Nesouhlasím 19</text:span></text:p></draw:text-box></draw:frame><draw:frame draw:style-name="gr121" draw:text-style-name="P101" svg:width="2.758cm" svg:height="0.578cm" svg:x="12.957cm" svg:y="-1.152cm"><draw:text-box><text:p text:style-name="P100"><text:span text:style-name="T58">Souhlasím 52</text:span></text:p></draw:text-box></draw:frame><draw:frame draw:style-name="gr122" draw:text-style-name="P101" svg:width="2.394cm" svg:height="0.902cm" svg:x="14.092cm" svg:y="-6.788cm"><draw:text-box><text:p text:style-name="P100"><text:span text:style-name="T58">Naprosto souhlasím 19</text:span></text:p></draw:text-box></draw:frame></draw:g><draw:g text:anchor-type="paragraph" draw:z-index="51" draw:name="Forme47" draw:style-name="gr1"><draw:frame draw:style-name="gr108" draw:text-style-name="P99" svg:width="16.722cm" svg:height="7.425cm" svg:x="-0.049cm" svg:y="2.034cm"><draw:image xlink:href="Pictures/100000000000050F0000023F672497EFF7F45573.png" xlink:type="simple" xlink:show="embed" xlink:actuate="onLoad" draw:mime-type="image/png"><text:p/></draw:image></draw:frame><draw:frame draw:style-name="gr109" draw:text-style-name="P101" svg:width="16.537cm" svg:height="1.544cm" svg:x="-0.155cm" svg:y="0.411cm"><draw:text-box><text:p text:style-name="P100"><text:span text:style-name="T59">QB11.1. Prosím, řekněte mi, do jaké míry souhlasíte nebo nesouhlasíte s každým z následujících tvrzení: Ženy jsou často povzbuzovány, aby pokračovaly ve všeobecném vzdělávání, i když vyjadřují zájem o technické, praktické, praktické předměty.</text:span><text:span text:style-name="T58"> </text:span></text:p></draw:text-box></draw:frame><draw:g draw:style-name="gr4"><draw:frame draw:style-name="gr110" draw:text-style-name="P99" svg:width="14.098cm" svg:height="0.959cm" svg:x="0.318cm" svg:y="9.481cm"><draw:image xlink:href="Pictures/100000000000022300000022902E68B765C34830.png" xlink:type="simple" xlink:show="embed" xlink:actuate="onLoad" draw:mime-type="image/png"><text:p/></draw:image></draw:frame><draw:frame draw:style-name="gr111" draw:text-style-name="P101" svg:width="2.924cm" svg:height="0.902cm" svg:x="0.78cm" svg:y="9.656cm"><draw:text-box><text:p text:style-name="P105"><text:span text:style-name="T58">Rozhodně souhlasím</text:span></text:p></draw:text-box></draw:frame><draw:frame draw:style-name="gr112" draw:text-style-name="P101" svg:width="2.946cm" svg:height="1.004cm" svg:x="3.787cm" svg:y="9.633cm"><draw:text-box><text:p text:style-name="P105"><text:span text:style-name="T58">Spíše souhlasím</text:span></text:p></draw:text-box></draw:frame><draw:frame draw:style-name="gr113" draw:text-style-name="P101" svg:width="3.282cm" svg:height="0.646cm" svg:x="6.969cm" svg:y="9.677cm"><draw:text-box><text:p text:style-name="P105"><text:span text:style-name="T58">Spíše nesouhlasím</text:span></text:p></draw:text-box></draw:frame><draw:frame draw:style-name="gr114" draw:text-style-name="P101" svg:width="3.483cm" svg:height="0.646cm" svg:x="10.599cm" svg:y="9.634cm"><draw:text-box><text:p text:style-name="P105"><text:span text:style-name="T58">Rozhodně nesouhlasím</text:span></text:p></draw:text-box></draw:frame><draw:frame draw:style-name="gr115" draw:text-style-name="P101" svg:width="2.52cm" svg:height="0.687cm" svg:x="14.319cm" svg:y="9.634cm"><draw:text-box><text:p text:style-name="P105"><text:span text:style-name="T58">Nevím</text:span></text:p></draw:text-box></draw:frame></draw:g></draw:g></text:p>
        <text:p text:style-name="P29">Míra, v níž respondenti souhlasí s tím, že ženy jsou často povzbuzovány k všeobecnému vzdělávání, se liší podle sociodemografických a postojových faktorů, a to následovně. </text:p>
        <text:p text:style-name="P52">■ Dotázaní, kteří ukončili vzdělávání ve věku 16–19 let nebo ve věku 20 let nebo později, se s největší pravděpodobností domnívají, že ženy jsou často směrovány k obecnému vzdělávání navzdory zájmu o technické předměty (oba 71 %). Toto číslo kleslo na 68 % u osob, které ukončily vzdělání ve věku 15 let nebo mladších. Je nejvyšší mezi těmi, kteří stále studují (74 %). </text:p>
        <text:p text:style-name="P52">■ Mezi socioprofesními kategoriemi existují mírné rozdíly, přičemž tento názor sdílí 74 % studentů, zatímco mezi vedoucími pracovníky a nezaměstnanými respondenty je to 68 %. </text:p>
        <text:p text:style-name="P52">■ Odpovědi zde ovlivňuje urbanizace, neboť 74 % respondentů ve velkých městech souhlasí s tím, že ženy jsou méně povzbuzovány k tomu, aby se zabývaly technickými tématy, než muži, ve srovnání s 68 % respondentů ve venkovských oblastech nebo vesnicích. </text:p>
        <text:p text:style-name="P52">■ Podle věku se tento názor snižuje ze 74 % respondentů ve věku 15–24 let na 73 % respondentů ve věku 25–39 let, 70 % respondentů ve věku 40–54 let a 69 % respondentů ve věku 55 let a více. </text:p>
        <text:p text:style-name="P52">■ Neexistují žádné rozdíly podle pohlaví nebo předchozích zkušeností s odborným vzděláváním a přípravou. </text:p>
        <text:p text:style-name="P21"/>
        <text:p text:style-name="P28"/>
        <table:table table:name="Tableau26" table:style-name="Tableau26">
          <table:table-column table:style-name="Tableau26.A"/>
          <table:table-column table:style-name="Tableau26.B"/>
          <table:table-column table:style-name="Tableau26.C"/>
          <table:table-column table:style-name="Tableau26.D"/>
          <table:table-row>
            <table:table-cell table:style-name="Tableau26.A1" table:number-columns-spanned="4" office:value-type="string">
              <text:p text:style-name="P71">QB11.1 Prosím, řekněte mi, do jaké míry souhlasíte nebo nesouhlasíte s každým z následujících tvrzení: Ženy jsou často vybízeny k tomu, aby pokračovaly ve všeobecném vzdělávání, přestože vyjadřují zájem o technické, praktické a praktické předměty (v % EU).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67"/>
            </table:table-cell>
            <table:table-cell table:style-name="Tableau26.A1" office:value-type="string">
              <text:p text:style-name="P69">„Souhlasím“ celkem</text:p>
            </table:table-cell>
            <table:table-cell table:style-name="Tableau26.A1" office:value-type="string">
              <text:p text:style-name="P69">„Nesouhlasím“ celkem </text:p>
            </table:table-cell>
            <table:table-cell table:style-name="Tableau26.A1" office:value-type="string">
              <text:p text:style-name="P69">Nevím</text:p>
            </table:table-cell>
          </table:table-row>
          <table:table-row>
            <table:table-cell table:style-name="Tableau26.A1" office:value-type="string">
              <text:p text:style-name="P71">EU-27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člověk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žena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15-24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4">
              <text:p text:style-name="P69">4</text:p>
            </table:table-cell>
          </table:table-row>
          <table:table-row>
            <table:table-cell table:style-name="Tableau26.A1" office:value-type="string">
              <text:p text:style-name="P71">25-39 </text:p>
            </table:table-cell>
            <table:table-cell table:style-name="Tableau26.B3" office:value-type="float" office:value="73">
              <text:p text:style-name="P69">73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40-54 </text:p>
            </table:table-cell>
            <table:table-cell table:style-name="Tableau26.B3" office:value-type="float" office:value="70">
              <text:p text:style-name="P69">70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&gt;=55</text:p>
            </table:table-cell>
            <table:table-cell table:style-name="Tableau26.B3" office:value-type="float" office:value="69">
              <text:p text:style-name="P69">69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9">
              <text:p text:style-name="P69">9</text:p>
            </table:table-cell>
          </table:table-row>
          <table:table-row>
            <table:table-cell table:style-name="Tableau26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&lt;=–15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0">
              <text:p text:style-name="P69">20</text:p>
            </table:table-cell>
            <table:table-cell table:style-name="Tableau26.B3" office:value-type="float" office:value="12">
              <text:p text:style-name="P69">12</text:p>
            </table:table-cell>
          </table:table-row>
          <table:table-row>
            <table:table-cell table:style-name="Tableau26.A1" office:value-type="string">
              <text:p text:style-name="P71">16-19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&gt;=20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Stále studuji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1">
              <text:p text:style-name="P69">21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Osoby samostatně výdělečně činné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Manažeři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6">
              <text:p text:style-name="P69">26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Ostatní bílé obojky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Manuální pracovníci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Obytné osoby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Nezaměstnaní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9">
              <text:p text:style-name="P69">9</text:p>
            </table:table-cell>
          </table:table-row>
          <table:table-row>
            <table:table-cell table:style-name="Tableau26.A1" office:value-type="string">
              <text:p text:style-name="P71">v důchodu </text:p>
            </table:table-cell>
            <table:table-cell table:style-name="Tableau26.B3" office:value-type="float" office:value="69">
              <text:p text:style-name="P69">69</text:p>
            </table:table-cell>
            <table:table-cell table:style-name="Tableau26.B3" office:value-type="float" office:value="21">
              <text:p text:style-name="P69">21</text:p>
            </table:table-cell>
            <table:table-cell table:style-name="Tableau26.B3" office:value-type="float" office:value="10">
              <text:p text:style-name="P69">10</text:p>
            </table:table-cell>
          </table:table-row>
          <table:table-row>
            <table:table-cell table:style-name="Tableau26.A1" office:value-type="string">
              <text:p text:style-name="P71">Studenti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4">
              <text:p text:style-name="P69">4</text:p>
            </table:table-cell>
          </table:table-row>
          <table:table-row>
            <table:table-cell table:style-name="Tableau26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Venkovská oblast nebo vesnice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5">
              <text:p text:style-name="P69">25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Malé nebo střední město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Velké město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0">
              <text:p text:style-name="P69">20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Pozitivní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negativní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Ano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Ne </text:p>
            </table:table-cell>
            <table:table-cell table:style-name="Tableau26.B3" office:value-type="float" office:value="70">
              <text:p text:style-name="P69">70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8">
              <text:p text:style-name="P69">8</text:p>
            </table:table-cell>
          </table:table-row>
        </table:table>
        <text:p text:style-name="P21"/>
        <text:p text:style-name="P51">Sedm z deseti občanů EU uvádí, že muži, kteří nedosahují vysokých akademických výsledků, čelí většímu tlaku, aby si zvolili odborné vzdělávání a přípravu před všeobecným vzděláváním, než ženy. </text:p>
        <text:p text:style-name="P21">V celé Evropské unii 70 % občanů EU uvádí, že muži, kteří nedosahují vysokých akademických výsledků, čelí většímu tlaku, aby si zvolili odborné vzdělávání a přípravu před všeobecným vzděláváním, než ženy, včetně 23 %, kteří rozhodně souhlasí, a 47 %, kteří mají tendenci souhlasit.<text:note text:id="ftn54" text:note-class="footnote"><text:note-citation>54</text:note-citation><text:note-body><text:p text:style-name="P13">Otázka č. B11.2. Prosím, řekněte mi, do jaké míry souhlasíte nebo nesouhlasíte s každým z následujících tvrzení: Muži, kteří nedosahují vysokých akademických výsledků, čelí většímu tlaku, aby si zvolili odborné vzdělávání a přípravu před všeobecným vzděláváním, než ženy. </text:p></text:note-body></text:note> Přibližně každý čtvrtý (22 %) nesouhlasí, zatímco 8 % neví. </text:p>
        <text:p text:style-name="P21">Většina respondentů s tímto tvrzením souhlasí ve všech členských státech. Míra shody v této oblasti se však v jednotlivých členských státech značně liší. Nejvyšší úroveň dohody je zaznamenána v Řecku a na Kypru (v obou případech 87 %) a v Dánsku (86 %). Nejnižší hodnoty byly zjištěny v Nizozemsku (52 %), Španělsku (56 %) a Německu (62 %). </text:p>
        <text:p text:style-name="P21">V 17 členských státech se nejméně sedm z deseti respondentů shoduje na tom, že muži, kteří nedosahují vysokých akademických výsledků, čelí většímu tlaku, aby si zvolili odborné vzdělávání a přípravu, než ženy. </text:p>
        <text:p text:style-name="P21"><draw:g text:anchor-type="paragraph" draw:z-index="53" draw:name="Forme49" draw:style-name="gr1"><draw:frame draw:style-name="gr93" draw:text-style-name="P99" svg:width="16.564cm" svg:height="7.483cm" svg:x="0.176cm" svg:y="2.849cm"><draw:image xlink:href="Pictures/100000000000059400000285233EC61E9E77629B.png" xlink:type="simple" xlink:show="embed" xlink:actuate="onLoad" draw:mime-type="image/png"><text:p/></draw:image></draw:frame><draw:frame draw:style-name="gr94" draw:text-style-name="P101" svg:width="16.271cm" svg:height="1.227cm" svg:x="0.365cm" svg:y="1.909cm"><draw:text-box><text:p text:style-name="P100"><text:span text:style-name="T58">Otázka č. B11.2. Prosím, řekněte mi, do jaké míry souhlasíte nebo nesouhlasíte s každým z následujících tvrzení: Muži, kteří nedosahují vysokých akademických výsledků, čelí většímu tlaku, aby si zvolili odborné vzdělávání a přípravu před všeobecným vzděláváním, než ženy. (%) </text:span></text:p></draw:text-box></draw:frame><draw:g draw:style-name="gr4"><draw:frame draw:style-name="gr95" draw:text-style-name="P99" svg:width="14.098cm" svg:height="0.959cm" svg:x="0.307cm" svg:y="10.61cm"><draw:image xlink:href="Pictures/100000000000022300000022902E68B765C34830.png" xlink:type="simple" xlink:show="embed" xlink:actuate="onLoad" draw:mime-type="image/png"><text:p/></draw:image></draw:frame><draw:frame draw:style-name="gr96" draw:text-style-name="P101" svg:width="2.924cm" svg:height="0.902cm" svg:x="0.767cm" svg:y="10.783cm"><draw:text-box><text:p text:style-name="P105"><text:span text:style-name="T58">Rozhodně souhlasím</text:span></text:p></draw:text-box></draw:frame><draw:frame draw:style-name="gr97" draw:text-style-name="P101" svg:width="2.946cm" svg:height="1.004cm" svg:x="3.776cm" svg:y="10.76cm"><draw:text-box><text:p text:style-name="P105"><text:span text:style-name="T58">Spíše souhlasím</text:span></text:p></draw:text-box></draw:frame><draw:frame draw:style-name="gr98" draw:text-style-name="P101" svg:width="3.282cm" svg:height="0.646cm" svg:x="6.958cm" svg:y="10.804cm"><draw:text-box><text:p text:style-name="P105"><text:span text:style-name="T58">Spíše nesouhlasím</text:span></text:p></draw:text-box></draw:frame><draw:frame draw:style-name="gr99" draw:text-style-name="P101" svg:width="3.484cm" svg:height="0.646cm" svg:x="10.586cm" svg:y="10.762cm"><draw:text-box><text:p text:style-name="P105"><text:span text:style-name="T58">Rozhodně nesouhlasím</text:span></text:p></draw:text-box></draw:frame><draw:frame draw:style-name="gr100" draw:text-style-name="P101" svg:width="2.52cm" svg:height="0.687cm" svg:x="14.308cm" svg:y="10.762cm"><draw:text-box><text:p text:style-name="P105"><text:span text:style-name="T58">Nevím</text:span></text:p></draw:text-box></draw:frame></draw:g></draw:g><draw:g text:anchor-type="paragraph" draw:z-index="52" draw:name="Forme48" draw:style-name="gr32"><draw:frame draw:style-name="gr101" draw:text-style-name="P99" svg:width="4.506cm" svg:height="4.74cm" svg:x="10.424cm" svg:y="-5.913cm"><draw:image xlink:href="Pictures/10000000000001E600000213FBBBA53A2B3AAAE5.png" xlink:type="simple" xlink:show="embed" xlink:actuate="onLoad" draw:mime-type="image/png"><text:p/></draw:image></draw:frame><draw:frame draw:style-name="gr102" draw:text-style-name="P101" svg:width="7.437cm" svg:height="2.2cm" svg:x="9.056cm" svg:y="-8.331cm"><draw:text-box><text:p text:style-name="P100"><text:span text:style-name="T58">Otázka č. 11.2: Prosím, řekněte mi, do jaké míry souhlasíte nebo nesouhlasíte s každým z následujících tvrzení: Muži, kteří nedosahují vysokých akademických výsledků, čelí většímu tlaku, aby si zvolili počáteční odborné vzdělávání a přípravu před všeobecným vzděláváním, než ženy (EU-27) (%) </text:span></text:p></draw:text-box></draw:frame><draw:frame draw:style-name="gr103" draw:text-style-name="P107" svg:width="2.557cm" svg:height="0.578cm" svg:x="10.948cm" svg:y="-6.444cm"><draw:text-box><text:p text:style-name="P106"><text:span text:style-name="T58">Nevím 8</text:span></text:p></draw:text-box></draw:frame><draw:frame draw:style-name="gr104" draw:text-style-name="P104" svg:width="2.495cm" svg:height="0.902cm" svg:x="8.791cm" svg:y="-5.987cm"><draw:text-box><text:p text:style-name="P103"><text:span text:style-name="T58">Rozhodně nesouhlasím 4</text:span></text:p></draw:text-box></draw:frame><draw:frame draw:style-name="gr105" draw:text-style-name="P104" svg:width="1.819cm" svg:height="1.227cm" svg:x="8.87cm" svg:y="-4.711cm"><draw:text-box><text:p text:style-name="P103"><text:span text:style-name="T58">Nesouhlasím 18</text:span></text:p></draw:text-box></draw:frame><draw:frame draw:style-name="gr106" draw:text-style-name="P101" svg:width="2.71cm" svg:height="0.578cm" svg:x="11.936cm" svg:y="-1.043cm"><draw:text-box><text:p text:style-name="P100"><text:span text:style-name="T58">Souhlasím 47</text:span></text:p></draw:text-box></draw:frame><draw:frame draw:style-name="gr107" draw:text-style-name="P101" svg:width="2.326cm" svg:height="0.902cm" svg:x="13.532cm" svg:y="-6.017cm"><draw:text-box><text:p text:style-name="P100"><text:span text:style-name="T58">Naprosto souhlasím 23</text:span></text:p></draw:text-box></draw:frame></draw:g></text:p>
        <text:p text:style-name="P29">Míra, v níž respondenti souhlasí s tím, že muži, kteří nejsou vysokoškolsky vzdělanými osobami, čelí většímu tlaku než ženy, aby si zvolili odborné vzdělávání a přípravu, se liší podle sociodemografických a postojových faktorů takto: </text:p>
        <text:p text:style-name="P52">■ Respondenti, kteří se domnívají, že studenti s vysokými výsledky ‑ jsou orientováni na všeobecné vzdělávání, s větší pravděpodobností sdílejí tento názor (76 % oproti 54 %). Podobný vzorec se objevuje u těch, kteří se domnívají, že všeobecné vzdělávání má lepší obraz (76 % oproti 58 %), kteří si myslí, že všeobecné vzdělávání je snazší (79 % oproti 65 %), a kteří se domnívají, že programy odborného vzdělávání a přípravy jsou inkluzivní (76 % oproti 67 %). </text:p>
        <text:p text:style-name="P52">■ Respondenti, kteří jako faktor pro výběr odborného vzdělávání a přípravy zvolili „špatnou výkonnost“, s tímto tvrzením s větší pravděpodobností souhlasí než ti, kteří tak neučinili (76 % oproti 68 %). </text:p>
        <text:p text:style-name="P52">■ Podle věku na konci vzdělávání se respondenti nejvíce shodují na tom, že muži s nižšími akademickými výsledky čelí většímu tlaku, aby si zvolili odborné vzdělávání a přípravu, než ženy, a to ti, kteří ukončili vzdělávání ve věku 20 let nebo později, a ti, kteří stále studují (v obou případech 72 %), následovaní těmi, kteří ukončili vzdělávání ve věku 16–19 let (70 %). U osob, které ukončily vzdělání ve věku 15 let nebo mladších, je nejméně pravděpodobné, že budou souhlasit (66 %). </text:p>
        <text:p text:style-name="P52">■ Urbanizace zde hraje malou roli: S tímto tvrzením souhlasí 73 % respondentů ve velkých městech ve srovnání s 69 % ve venkovských oblastech nebo vesnicích. </text:p>
        <text:p text:style-name="P52">■ Existují minimální rozdíly podle socioprofesních kategorií. Nezaměstnaní respondenti mají o něco vyšší pravděpodobnost souhlasu (73 %) než ostatní kategorie (70–72 %). </text:p>
        <text:p text:style-name="P52">■ Neexistují žádné rozdíly podle pohlaví a věku. </text:p>
        <text:p text:style-name="P21"/>
        <text:p text:style-name="P28"/>
        <table:table table:name="Tableau27" table:style-name="Tableau27">
          <table:table-column table:style-name="Tableau27.A"/>
          <table:table-column table:style-name="Tableau27.B"/>
          <table:table-column table:style-name="Tableau27.C"/>
          <table:table-column table:style-name="Tableau27.D"/>
          <table:table-row>
            <table:table-cell table:style-name="Tableau27.A1" table:number-columns-spanned="4" office:value-type="string">
              <text:p text:style-name="P71">QB11.2 Prosím, řekněte mi, do jaké míry souhlasíte nebo nesouhlasíte s každým z následujících tvrzení: Muži, kteří nedosahují vysokých akademických výsledků, čelí většímu tlaku, aby si zvolili počáteční odborné vzdělávání a přípravu před všeobecným vzděláváním, než ženy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67"/>
            </table:table-cell>
            <table:table-cell table:style-name="Tableau27.A1" office:value-type="string">
              <text:p text:style-name="P69">„Souhlasím“ celkem</text:p>
            </table:table-cell>
            <table:table-cell table:style-name="Tableau27.A1" office:value-type="string">
              <text:p text:style-name="P69">„Nesouhlasím“ celkem </text:p>
            </table:table-cell>
            <table:table-cell table:style-name="Tableau27.A1" office:value-type="string">
              <text:p text:style-name="P69">Nevím</text:p>
            </table:table-cell>
          </table:table-row>
          <table:table-row>
            <table:table-cell table:style-name="Tableau27.A1" office:value-type="string">
              <text:p text:style-name="P71">EU-27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8">
              <text:p text:style-name="P69">8</text:p>
            </table:table-cell>
          </table:table-row>
          <table:table-row>
            <table:table-cell table:style-name="Tableau27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člověk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žena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8">
              <text:p text:style-name="P69">8</text:p>
            </table:table-cell>
          </table:table-row>
          <table:table-row>
            <table:table-cell table:style-name="Tableau27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15-24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1" office:value-type="string">
              <text:p text:style-name="P71">25-39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40-54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&gt;=55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9">
              <text:p text:style-name="P69">9</text:p>
            </table:table-cell>
          </table:table-row>
          <table:table-row>
            <table:table-cell table:style-name="Tableau27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&lt;=–15</text:p>
            </table:table-cell>
            <table:table-cell table:style-name="Tableau27.B3" office:value-type="float" office:value="66">
              <text:p text:style-name="P69">66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13">
              <text:p text:style-name="P69">13</text:p>
            </table:table-cell>
          </table:table-row>
          <table:table-row>
            <table:table-cell table:style-name="Tableau27.A1" office:value-type="string">
              <text:p text:style-name="P71">16-19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&gt;=20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Stále studuji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Osoby samostatně výdělečně činné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Manažeři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Ostatní bílé obojky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Manuální pracovníci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Obytné osoby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Nezaměstnaní </text:p>
            </table:table-cell>
            <table:table-cell table:style-name="Tableau27.B3" office:value-type="float" office:value="73">
              <text:p text:style-name="P69">73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v důchodu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19">
              <text:p text:style-name="P69">19</text:p>
            </table:table-cell>
            <table:table-cell table:style-name="Tableau27.B3" office:value-type="float" office:value="11">
              <text:p text:style-name="P69">11</text:p>
            </table:table-cell>
          </table:table-row>
          <table:table-row>
            <table:table-cell table:style-name="Tableau27.A1" office:value-type="string">
              <text:p text:style-name="P71">Studenti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5">
              <text:p text:style-name="P69">25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Venkovská oblast nebo vesnice </text:p>
            </table:table-cell>
            <table:table-cell table:style-name="Tableau27.B3" office:value-type="float" office:value="69">
              <text:p text:style-name="P69">69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9">
              <text:p text:style-name="P69">9</text:p>
            </table:table-cell>
          </table:table-row>
          <table:table-row>
            <table:table-cell table:style-name="Tableau27.A1" office:value-type="string">
              <text:p text:style-name="P71">Malé nebo střední město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Velké město </text:p>
            </table:table-cell>
            <table:table-cell table:style-name="Tableau27.B3" office:value-type="float" office:value="73">
              <text:p text:style-name="P69">73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Pozitivní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negativní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Ano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Ne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8">
              <text:p text:style-name="P69">8</text:p>
            </table:table-cell>
          </table:table-row>
        </table:table>
        <text:p text:style-name="P21"/>
        <text:p text:style-name="P51">Více než polovina občanů EU uvádí, že učitelé a poradci dostatečně neřeší genderové předsudky dříve, než si studenti vyberou mezi všeobecným a odborným vzděláváním. </text:p>
        <text:p text:style-name="P21">V celé Evropské unii 55 % občanů EU uvádí, že učitelé a poradci dostatečně neřeší genderové předsudky před tím, než se studenti rozhodnou mezi všeobecným a odborným vzděláváním, včetně 13 %, kteří rozhodně souhlasí, a 42 %, kteří mají tendenci souhlasit.<text:note text:id="ftn55" text:note-class="footnote"><text:note-citation>55</text:note-citation><text:note-body><text:p text:style-name="P13">QB11.3. Prosím, řekněte mi, do jaké míry souhlasíte nebo nesouhlasíte s každým z následujících tvrzení: Učitelé a poradci dostatečně neřeší genderové předsudky dříve, než se studenti rozhodnou mezi všeobecným a odborným vzděláváním. </text:p></text:note-body></text:note> Téměř třetina (29 %) nesouhlasí, zatímco 16 % neví. </text:p>
        <text:p text:style-name="P21">Názory se v jednotlivých členských státech liší. Míra shody je zaznamenána v Itálii (74 %), na Slovensku (71 %) a v Polsku (68 %). Nejnižší úrovně jsou zaznamenány ve Švédsku (31 %), Estonsku (39 %) a Španělsku (41 %). </text:p>
        <text:p text:style-name="P21">Ve 20 členských státech alespoň polovina respondentů souhlasí s tím, že genderové předsudky nejsou odpovídajícím způsobem řešeny. </text:p>
        <text:p text:style-name="P21"><draw:g text:anchor-type="paragraph" draw:z-index="55" draw:name="Forme51" draw:style-name="gr1"><draw:frame draw:style-name="gr78" draw:text-style-name="P107" svg:width="16.855cm" svg:height="7.677cm" svg:x="0.158cm" svg:y="2.979cm"><draw:image xlink:href="Pictures/1000000000000588000002857116347C29F05388.png" xlink:type="simple" xlink:show="embed" xlink:actuate="onLoad" draw:mime-type="image/png"><text:p/></draw:image></draw:frame><draw:frame draw:style-name="gr79" draw:text-style-name="P101" svg:width="16.722cm" svg:height="1.227cm" svg:x="0.079cm" svg:y="1.54cm"><draw:text-box><text:p text:style-name="P100"><text:span text:style-name="T58">QB11.3. Prosím, řekněte mi, do jaké míry souhlasíte nebo nesouhlasíte s každým z následujících tvrzení: Učitelé a poradci dostatečně neřeší genderové předsudky dříve, než se studenti rozhodnou mezi všeobecným a odborným vzděláváním. (%)</text:span></text:p></draw:text-box></draw:frame><draw:g draw:style-name="gr4"><draw:frame draw:style-name="gr80" draw:text-style-name="P99" svg:width="14.098cm" svg:height="0.959cm" svg:x="0.472cm" svg:y="10.721cm"><draw:image xlink:href="Pictures/100000000000022300000022902E68B765C34830.png" xlink:type="simple" xlink:show="embed" xlink:actuate="onLoad" draw:mime-type="image/png"><text:p/></draw:image></draw:frame><draw:frame draw:style-name="gr81" draw:text-style-name="P101" svg:width="2.924cm" svg:height="0.902cm" svg:x="0.933cm" svg:y="10.896cm"><draw:text-box><text:p text:style-name="P105"><text:span text:style-name="T58">Rozhodně souhlasím</text:span></text:p></draw:text-box></draw:frame><draw:frame draw:style-name="gr82" draw:text-style-name="P101" svg:width="2.948cm" svg:height="1.004cm" svg:x="3.94cm" svg:y="10.873cm"><draw:text-box><text:p text:style-name="P105"><text:span text:style-name="T58">Spíše souhlasím</text:span></text:p></draw:text-box></draw:frame><draw:frame draw:style-name="gr83" draw:text-style-name="P101" svg:width="3.282cm" svg:height="0.646cm" svg:x="7.124cm" svg:y="10.917cm"><draw:text-box><text:p text:style-name="P105"><text:span text:style-name="T58">Spíše nesouhlasím</text:span></text:p></draw:text-box></draw:frame><draw:frame draw:style-name="gr84" draw:text-style-name="P101" svg:width="3.484cm" svg:height="0.646cm" svg:x="10.752cm" svg:y="10.876cm"><draw:text-box><text:p text:style-name="P105"><text:span text:style-name="T58">Rozhodně nesouhlasím</text:span></text:p></draw:text-box></draw:frame><draw:frame draw:style-name="gr85" draw:text-style-name="P101" svg:width="2.518cm" svg:height="0.687cm" svg:x="14.474cm" svg:y="10.876cm"><draw:text-box><text:p text:style-name="P105"><text:span text:style-name="T58">Nevím</text:span></text:p></draw:text-box></draw:frame></draw:g></draw:g><draw:g text:anchor-type="paragraph" draw:z-index="54" draw:name="Forme50" draw:style-name="gr32"><draw:frame draw:style-name="gr86" draw:text-style-name="P99" svg:width="3.661cm" svg:height="3.71cm" svg:x="11.031cm" svg:y="-3.967cm"><draw:image xlink:href="Pictures/10000000000001DF000001EE5AFD4471C52C6054.png" xlink:type="simple" xlink:show="embed" xlink:actuate="onLoad" draw:mime-type="image/png"><text:p/></draw:image></draw:frame><draw:frame draw:style-name="gr87" draw:text-style-name="P101" svg:width="7.474cm" svg:height="2.331cm" svg:x="8.987cm" svg:y="-7.207cm"><draw:text-box><text:p text:style-name="P100"><text:span text:style-name="T58">QB11.3. Prosím, řekněte mi, do jaké míry souhlasíte nebo nesouhlasíte s každým z následujících tvrzení: Učitelé a poradci dostatečně neřeší genderové předsudky dříve, než se studenti rozhodnou mezi všeobecným a odborným vzděláváním. (EU-27) (v %)</text:span></text:p></draw:text-box></draw:frame><draw:frame draw:style-name="gr88" draw:text-style-name="P101" svg:width="2.555cm" svg:height="0.613cm" svg:x="10.592cm" svg:y="-4.6cm"><draw:text-box><text:p text:style-name="P100"><text:span text:style-name="T58">Nevím 16</text:span></text:p></draw:text-box></draw:frame><draw:frame draw:style-name="gr89" draw:text-style-name="P104" svg:width="2.345cm" svg:height="0.955cm" svg:x="9.158cm" svg:y="-3.587cm"><draw:text-box><text:p text:style-name="P103"><text:span text:style-name="T58">Rozhodně nesouhlasím 5</text:span></text:p></draw:text-box></draw:frame><draw:frame draw:style-name="gr90" draw:text-style-name="P104" svg:width="1.96cm" svg:height="1.301cm" svg:x="9.529cm" svg:y="-1.347cm"><draw:text-box><text:p text:style-name="P103"><text:span text:style-name="T58">Nesouhlasím 24</text:span></text:p></draw:text-box></draw:frame><draw:frame draw:style-name="gr91" draw:text-style-name="P101" svg:width="1.719cm" svg:height="1.301cm" svg:x="14.03cm" svg:y="-0.841cm"><draw:text-box><text:p text:style-name="P100"><text:span text:style-name="T58">Tend tn souhlasí 42</text:span></text:p></draw:text-box></draw:frame><draw:frame draw:style-name="gr92" draw:text-style-name="P101" svg:width="2.232cm" svg:height="0.957cm" svg:x="13.543cm" svg:y="-4.796cm"><draw:text-box><text:p text:style-name="P100"><text:span text:style-name="T58">Naprosto souhlasím 13</text:span></text:p></draw:text-box></draw:frame></draw:g></text:p>
        <text:p text:style-name="P29">Míra, do jaké respondenti souhlasí s tím, že genderové předsudky nejsou dostatečně řešeny, když se studenti rozhodují, se liší podle sociodemografických a postojových faktorů, a to následovně. </text:p>
        <text:p text:style-name="P52">■ Existují určité rozdíly podle socioprofesních kategorií, přičemž tento názor sdílí 61 % studentů ve srovnání s 50 % respondentů v důchodu. </text:p>
        <text:p text:style-name="P52">■ Podle věku klesá míra shody z 62 % u respondentů ve věku 15-24 let na 52 % u respondentů ve věku 55 let a více. </text:p>
        <text:p text:style-name="P52">■ Podle věku na konci vzdělávání se 57 % osob, které ukončily školní docházku ve věku 16–19 let, a 54 % osob, které ukončily školní docházku ve věku 20 let nebo později, domnívá, že učitelé a poradci dostatečně neřeší genderové předsudky dříve, než si studenti vyberou mezi všeobecným a odborným vzděláváním. Toto číslo činí 50% pro ty, kteří skončili ve věku 15 let nebo mladší. Dosahuje nejvyšší úrovně mezi Evropany, kteří stále studují (61 %). </text:p>
        <text:p text:style-name="P52">■ Respondenti, kteří by doporučili všeobecné středoškolské vzdělání, mají o něco větší pravděpodobnost než ti, kteří upřednostňují odborné vzdělávání (60 % oproti 56 %), že souhlasí s tím, že genderové předsudky nejsou odpovídajícím způsobem řešeny. </text:p>
        <text:p text:style-name="P52">■ Neexistují žádné rozdíly podle pohlaví. </text:p>
        <text:p text:style-name="P21"/>
        <table:table table:name="Tableau28" table:style-name="Tableau28">
          <table:table-column table:style-name="Tableau28.A"/>
          <table:table-column table:style-name="Tableau28.B"/>
          <table:table-column table:style-name="Tableau28.C"/>
          <table:table-column table:style-name="Tableau28.D"/>
          <table:table-row>
            <table:table-cell table:style-name="Tableau28.A1" table:number-columns-spanned="4" office:value-type="string">
              <text:p text:style-name="P71">QB11.3 Prosím, řekněte mi, do jaké míry souhlasíte nebo nesouhlasíte s každým z následujících tvrzení: Učitelé a poradci dostatečně neřeší genderové předsudky dříve, než se studenti rozhodnou mezi všeobecným a odborným vzděláváním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67"/>
            </table:table-cell>
            <table:table-cell table:style-name="Tableau28.A1" office:value-type="string">
              <text:p text:style-name="P69">„Souhlasím“ celkem</text:p>
            </table:table-cell>
            <table:table-cell table:style-name="Tableau28.A1" office:value-type="string">
              <text:p text:style-name="P69">„Nesouhlasím“ celkem </text:p>
            </table:table-cell>
            <table:table-cell table:style-name="Tableau28.A1" office:value-type="string">
              <text:p text:style-name="P69">Nevím</text:p>
            </table:table-cell>
          </table:table-row>
          <table:table-row>
            <table:table-cell table:style-name="Tableau28.A1" office:value-type="string">
              <text:p text:style-name="P71">EU-27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člověk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žena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15-24 </text:p>
            </table:table-cell>
            <table:table-cell table:style-name="Tableau28.B3" office:value-type="float" office:value="62">
              <text:p text:style-name="P69">62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9">
              <text:p text:style-name="P69">9</text:p>
            </table:table-cell>
          </table:table-row>
          <table:table-row>
            <table:table-cell table:style-name="Tableau28.A1" office:value-type="string">
              <text:p text:style-name="P71">25-39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2">
              <text:p text:style-name="P69">12</text:p>
            </table:table-cell>
          </table:table-row>
          <table:table-row>
            <table:table-cell table:style-name="Tableau28.A1" office:value-type="string">
              <text:p text:style-name="P71">40-54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&gt;=55</text:p>
            </table:table-cell>
            <table:table-cell table:style-name="Tableau28.B3" office:value-type="float" office:value="52">
              <text:p text:style-name="P69">52</text:p>
            </table:table-cell>
            <table:table-cell table:style-name="Tableau28.B3" office:value-type="float" office:value="26">
              <text:p text:style-name="P69">26</text:p>
            </table:table-cell>
            <table:table-cell table:style-name="Tableau28.B3" office:value-type="float" office:value="22">
              <text:p text:style-name="P69">22</text:p>
            </table:table-cell>
          </table:table-row>
          <table:table-row>
            <table:table-cell table:style-name="Tableau28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&lt;=–15</text:p>
            </table:table-cell>
            <table:table-cell table:style-name="Tableau28.B3" office:value-type="float" office:value="50">
              <text:p text:style-name="P69">50</text:p>
            </table:table-cell>
            <table:table-cell table:style-name="Tableau28.B3" office:value-type="float" office:value="24">
              <text:p text:style-name="P69">24</text:p>
            </table:table-cell>
            <table:table-cell table:style-name="Tableau28.B3" office:value-type="float" office:value="26">
              <text:p text:style-name="P69">26</text:p>
            </table:table-cell>
          </table:table-row>
          <table:table-row>
            <table:table-cell table:style-name="Tableau28.A1" office:value-type="string">
              <text:p text:style-name="P71">16-19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&gt;=20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Stále studuji </text:p>
            </table:table-cell>
            <table:table-cell table:style-name="Tableau28.B3" office:value-type="float" office:value="61">
              <text:p text:style-name="P69">61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1">
              <text:p text:style-name="P69">11</text:p>
            </table:table-cell>
          </table:table-row>
          <table:table-row>
            <table:table-cell table:style-name="Tableau28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Osoby samostatně výdělečně činné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Manažeři 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Ostatní bílé obojky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3">
              <text:p text:style-name="P69">13</text:p>
            </table:table-cell>
          </table:table-row>
          <table:table-row>
            <table:table-cell table:style-name="Tableau28.A1" office:value-type="string">
              <text:p text:style-name="P71">Manuální pracovníci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Obytné osoby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7">
              <text:p text:style-name="P69">27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Nezaměstnaní </text:p>
            </table:table-cell>
            <table:table-cell table:style-name="Tableau28.B3" office:value-type="float" office:value="51">
              <text:p text:style-name="P69">51</text:p>
            </table:table-cell>
            <table:table-cell table:style-name="Tableau28.B3" office:value-type="float" office:value="32">
              <text:p text:style-name="P69">32</text:p>
            </table:table-cell>
            <table:table-cell table:style-name="Tableau28.B3" office:value-type="float" office:value="17">
              <text:p text:style-name="P69">17</text:p>
            </table:table-cell>
          </table:table-row>
          <table:table-row>
            <table:table-cell table:style-name="Tableau28.A1" office:value-type="string">
              <text:p text:style-name="P71">v důchodu </text:p>
            </table:table-cell>
            <table:table-cell table:style-name="Tableau28.B3" office:value-type="float" office:value="50">
              <text:p text:style-name="P69">50</text:p>
            </table:table-cell>
            <table:table-cell table:style-name="Tableau28.B3" office:value-type="float" office:value="26">
              <text:p text:style-name="P69">26</text:p>
            </table:table-cell>
            <table:table-cell table:style-name="Tableau28.B3" office:value-type="float" office:value="24">
              <text:p text:style-name="P69">24</text:p>
            </table:table-cell>
          </table:table-row>
          <table:table-row>
            <table:table-cell table:style-name="Tableau28.A1" office:value-type="string">
              <text:p text:style-name="P71">Studenti </text:p>
            </table:table-cell>
            <table:table-cell table:style-name="Tableau28.B3" office:value-type="float" office:value="61">
              <text:p text:style-name="P69">61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0">
              <text:p text:style-name="P69">10</text:p>
            </table:table-cell>
          </table:table-row>
          <table:table-row>
            <table:table-cell table:style-name="Tableau28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Venkovská oblast nebo vesnice </text:p>
            </table:table-cell>
            <table:table-cell table:style-name="Tableau28.B3" office:value-type="float" office:value="52">
              <text:p text:style-name="P69">52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7">
              <text:p text:style-name="P69">17</text:p>
            </table:table-cell>
          </table:table-row>
          <table:table-row>
            <table:table-cell table:style-name="Tableau28.A1" office:value-type="string">
              <text:p text:style-name="P71">Malé nebo střední město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Velké město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27">
              <text:p text:style-name="P69">27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 table:style-name="Tableau28.31">
            <table:table-cell table:style-name="Tableau28.A1" office:value-type="string">
              <text:p text:style-name="P71">Pozitivní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negativní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Ano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Ne 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7">
              <text:p text:style-name="P69">17</text:p>
            </table:table-cell>
          </table:table-row>
        </table:table>
        <text:p text:style-name="P21"/>
        <text:p text:style-name="P51">Více než polovina občanů EU uvádí, že obory související s STEM v odborném vzdělávání a přípravě jsou pro muže vhodnější </text:p>
        <text:p text:style-name="P21">V celé Evropské unii 55 % občanů EU uvádí, že oblasti související s STEM v odborném vzdělávání a přípravě, jako je stavebnictví, automobilový průmysl, výroba a informační a komunikační technologie, jsou vhodnější pro muže, včetně 14 %, kteří rozhodně souhlasí, a 41 %, kteří mají tendenci souhlasit.<text:note text:id="ftn56" text:note-class="footnote"><text:note-citation>56</text:note-citation><text:note-body><text:p text:style-name="P13">QB10.1. Prosím, řekněte mi, do jaké míry souhlasíte nebo nesouhlasíte s každým z následujících tvrzení: Oblasti související s STEM v odborném vzdělávání a přípravě (např. stavebnictví, automobilový průmysl, výroba, informační a komunikační technologie) jsou vhodnější pro muže. </text:p></text:note-body></text:note> Celkově 41 % nesouhlasí, zatímco 4 % neví. </text:p>
        <text:p text:style-name="P21">V 18 členských státech alespoň polovina respondentů souhlasí s tím, že obory související s obory STEM jsou vhodnější pro muže. </text:p>
        <text:p text:style-name="P21">Názory se v jednotlivých členských státech liší. Nejvyšší úroveň dohody je zaznamenána v Maďarsku a na Slovensku (v obou případech 86 %) a v Bulharsku (83 %). Nejnižší úrovně jsou zaznamenány ve Švédsku (15 %), Nizozemsku (27 %) a Finsku (28 %). </text:p>
        <text:p text:style-name="P21"><draw:g text:anchor-type="paragraph" draw:z-index="56" draw:name="Forme52" draw:style-name="gr32"><draw:frame draw:style-name="gr71" draw:text-style-name="P99" svg:width="4.197cm" svg:height="4.58cm" svg:x="11.119cm" svg:y="-4.129cm"><draw:image xlink:href="Pictures/10000000000001E400000210DB05C0D2BD5F98C4.png" xlink:type="simple" xlink:show="embed" xlink:actuate="onLoad" draw:mime-type="image/png"><text:p/></draw:image></draw:frame><draw:frame draw:style-name="gr72" draw:text-style-name="P101" svg:width="7.753cm" svg:height="2.2cm" svg:x="8.939cm" svg:y="-6.306cm"><draw:text-box><text:p text:style-name="P100"><text:span text:style-name="T58">QB10.1. Prosím, řekněte mi, do jaké míry souhlasíte nebo nesouhlasíte s každým z následujících tvrzení: Oblasti související s obory STEM v odborném vzdělávání a přípravě (např. stavebnictví, automobilový průmysl, výroba, informační a komunikační technologie) jsou vhodnější pro muže. (EU-27) (v %)</text:span></text:p></draw:text-box></draw:frame><draw:frame draw:style-name="gr73" draw:text-style-name="P107" svg:width="2.659cm" svg:height="0.578cm" svg:x="11.44cm" svg:y="-4.761cm"><draw:text-box><text:p text:style-name="P106"><text:span text:style-name="T58">Nevím 4</text:span></text:p></draw:text-box></draw:frame><draw:frame draw:style-name="gr74" draw:text-style-name="P104" svg:width="1.886cm" svg:height="1.227cm" svg:x="10.07cm" svg:y="-4.203cm"><draw:text-box><text:p text:style-name="P103"><text:span text:style-name="T58">Rozhodně nesouhlasím 16</text:span></text:p></draw:text-box></draw:frame><draw:frame draw:style-name="gr75" draw:text-style-name="P104" svg:width="1.786cm" svg:height="1.304cm" svg:x="9.396cm" svg:y="-1.067cm"><draw:text-box><text:p text:style-name="P103"><text:span text:style-name="T58">Nesouhlasím 16</text:span></text:p></draw:text-box></draw:frame><draw:frame draw:style-name="gr76" draw:text-style-name="P101" svg:width="1.777cm" svg:height="0.902cm" svg:x="14.612cm" svg:y="-0.208cm"><draw:text-box><text:p text:style-name="P100"><text:span text:style-name="T58">Souhlasím 41</text:span></text:p></draw:text-box></draw:frame><draw:frame draw:style-name="gr77" draw:text-style-name="P101" svg:width="1.77cm" svg:height="1.227cm" svg:x="13.927cm" svg:y="-4.547cm"><draw:text-box><text:p text:style-name="P100"><text:span text:style-name="T58">Důrazně souhlasím 14</text:span></text:p></draw:text-box></draw:frame></draw:g></text:p>
        <text:p text:style-name="P21"><draw:g text:anchor-type="paragraph" draw:z-index="57" draw:name="Forme53" draw:style-name="gr1"><draw:frame draw:style-name="gr63" draw:text-style-name="P99" svg:width="16.675cm" svg:height="7.374cm" svg:x="-0.131cm" svg:y="1.519cm"><draw:image xlink:href="Pictures/10000000000004E70000022BFEE03172855F860F.png" xlink:type="simple" xlink:show="embed" xlink:actuate="onLoad" draw:mime-type="image/png"><text:p/></draw:image></draw:frame><draw:frame draw:style-name="gr64" draw:text-style-name="P101" svg:width="16.244cm" svg:height="1.227cm" svg:x="0.033cm" svg:y="0.434cm"><draw:text-box><text:p text:style-name="P100"><text:span text:style-name="T58">QB10.1. Prosím, řekněte mi, do jaké míry souhlasíte nebo nesouhlasíte s každým z následujících tvrzení: Oblasti související s obory STEM v odborném vzdělávání a přípravě (např. stavebnictví, automobilový průmysl, výroba, informační a komunikační technologie) jsou vhodnější pro muže. (%)</text:span></text:p></draw:text-box></draw:frame><draw:g draw:style-name="gr4"><draw:frame draw:style-name="gr65" draw:text-style-name="P99" svg:width="14.098cm" svg:height="0.959cm" svg:x="0.529cm" svg:y="9.028cm"><draw:image xlink:href="Pictures/100000000000022300000022902E68B765C34830.png" xlink:type="simple" xlink:show="embed" xlink:actuate="onLoad" draw:mime-type="image/png"><text:p/></draw:image></draw:frame><draw:frame draw:style-name="gr66" draw:text-style-name="P101" svg:width="2.924cm" svg:height="0.902cm" svg:x="0.991cm" svg:y="9.201cm"><draw:text-box><text:p text:style-name="P105"><text:span text:style-name="T58">Rozhodně souhlasím</text:span></text:p></draw:text-box></draw:frame><draw:frame draw:style-name="gr67" draw:text-style-name="P101" svg:width="2.946cm" svg:height="1.004cm" svg:x="4cm" svg:y="9.179cm"><draw:text-box><text:p text:style-name="P105"><text:span text:style-name="T58">Spíše souhlasím</text:span></text:p></draw:text-box></draw:frame><draw:frame draw:style-name="gr68" draw:text-style-name="P101" svg:width="3.282cm" svg:height="0.646cm" svg:x="7.182cm" svg:y="9.222cm"><draw:text-box><text:p text:style-name="P105"><text:span text:style-name="T58">Spíše nesouhlasím</text:span></text:p></draw:text-box></draw:frame><draw:frame draw:style-name="gr69" draw:text-style-name="P101" svg:width="3.484cm" svg:height="0.646cm" svg:x="10.81cm" svg:y="9.179cm"><draw:text-box><text:p text:style-name="P105"><text:span text:style-name="T58">Rozhodně nesouhlasím</text:span></text:p></draw:text-box></draw:frame><draw:frame draw:style-name="gr70" draw:text-style-name="P101" svg:width="2.52cm" svg:height="0.687cm" svg:x="14.532cm" svg:y="9.179cm"><draw:text-box><text:p text:style-name="P105"><text:span text:style-name="T58">Nevím</text:span></text:p></draw:text-box></draw:frame></draw:g></draw:g></text:p>
        <text:p text:style-name="P29">Míra, v níž respondenti souhlasí s tím, že obory související s STEM jsou pro muže vhodnější, se liší podle sociodemografických a postojových faktorů, a to následovně. </text:p>
        <text:p text:style-name="P52">■ Tento názor je rozšířenější mezi respondenty, kteří: věří, že učitelé a poradci dostatečně neřeší genderové předsudky (65 % oproti 43 %) ; domnívá se, že muži, kteří nedosahují vysokých akademických výsledků, čelí většímu tlaku, aby si zvolili odborné vzdělávání a přípravu (62 % oproti 42 %) ; domnívá se, že ženy jsou povzbuzovány k všeobecnému vzdělávání navzdory zájmu o technické předměty (63 % oproti 38 %) ; pocit, že genderové stereotypy jsou posilovány rodinami, vrstevníky a sociálními médii (59 % oproti 46 %) ; a věří, že muži v oblasti poskytování péče nebo služeb v oblasti odborného vzdělávání a přípravy související s programem ‑ čelí sociálnímu stigmatu (63 % oproti 46 %). </text:p>
        <text:p text:style-name="P52">■ Respondenti, kteří se domnívají, že mladí lidé dostávají dostatek informací o příležitostech v oblasti odborného vzdělávání a přípravy, s tím souhlasí s větší pravděpodobností (62 %) než ti, kteří se domnívají, že tomu tak není (47 %). </text:p>
        <text:p text:style-name="P52">■ Téměř dvě třetiny respondentů (60 %), kteří uvádějí, že odborné vzdělávání a příprava jsou v jejich zemi vnímány pozitivně, souhlasí s tím, že obory související s STEM jsou pro muže vhodnější, ve srovnání se 47 % respondentů, kteří uvádějí negativní vnímání. </text:p>
        <text:p text:style-name="P52">■ Existují některé výrazné rozdíly podle socio-profesních kategorií, přičemž osoby v domácnosti se s největší pravděpodobností domnívají, že obory související s STEM v odborném vzdělávání a přípravě jsou vhodnější pro muže (63 %) ve srovnání se 47 % vedoucích pracovníků. </text:p>
        <text:p text:style-name="P52">■ Podle věku na konci školní docházky je tento názor nejrozšířenější u osob, které ukončily školní docházku ve věku 16–19 let (62 %), následovaných osobami, které ukončily školní docházku ve věku 15 let nebo mladším (59 %). Ti, kteří pokračovali ve vzdělávání po dosažení věku 20 let, vykazují nejnižší míru shody (47 %), zatímco u respondentů, kteří stále studují, činí toto číslo 50 %. </text:p>
        <text:p text:style-name="P52">■ Názor, že obory související s STEM v odborném vzdělávání a přípravě jsou vhodnější pro muže, je o něco rozšířenější u mužů (58 %) než u žen (53 %). </text:p>
        <text:p text:style-name="P52">■ Neexistují žádné rozdíly podle věku nebo předchozí účasti v odborném vzdělávání a přípravě. </text:p>
        <text:p text:style-name="P21"/>
        <text:p text:style-name="P28"/>
        <table:table table:name="Tableau29" table:style-name="Tableau29">
          <table:table-column table:style-name="Tableau29.A"/>
          <table:table-column table:style-name="Tableau29.B"/>
          <table:table-column table:style-name="Tableau29.C"/>
          <table:table-column table:style-name="Tableau29.D"/>
          <table:table-row>
            <table:table-cell table:style-name="Tableau29.A1" table:number-columns-spanned="4" office:value-type="string">
              <text:p text:style-name="P71">QB10.1 Prosím, řekněte mi, do jaké míry souhlasíte nebo nesouhlasíte s každým z následujících tvrzení: Oblasti související se STEM v počátečním odborném vzdělávání a přípravě (např. stavebnictví, automobilový průmysl, výroba, informační a komunikační technologie) jsou vhodnější pro muže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67"/>
            </table:table-cell>
            <table:table-cell table:style-name="Tableau29.A1" office:value-type="string">
              <text:p text:style-name="P69">„Souhlasím“ celkem</text:p>
            </table:table-cell>
            <table:table-cell table:style-name="Tableau29.A1" office:value-type="string">
              <text:p text:style-name="P69">„Nesouhlasím“ celkem </text:p>
            </table:table-cell>
            <table:table-cell table:style-name="Tableau29.A1" office:value-type="string">
              <text:p text:style-name="P69">Nevím</text:p>
            </table:table-cell>
          </table:table-row>
          <table:table-row>
            <table:table-cell table:style-name="Tableau29.A1" office:value-type="string">
              <text:p text:style-name="P71">EU-27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člověk </text:p>
            </table:table-cell>
            <table:table-cell table:style-name="Tableau29.B3" office:value-type="float" office:value="58">
              <text:p text:style-name="P69">58</text:p>
            </table:table-cell>
            <table:table-cell table:style-name="Tableau29.B3" office:value-type="float" office:value="38">
              <text:p text:style-name="P69">38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žena </text:p>
            </table:table-cell>
            <table:table-cell table:style-name="Tableau29.B3" office:value-type="float" office:value="53">
              <text:p text:style-name="P69">53</text:p>
            </table:table-cell>
            <table:table-cell table:style-name="Tableau29.B3" office:value-type="float" office:value="43">
              <text:p text:style-name="P69">43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15-24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2">
              <text:p text:style-name="P69">42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25-39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3">
              <text:p text:style-name="P69">43</text:p>
            </table:table-cell>
            <table:table-cell table:style-name="Tableau29.B3" office:value-type="float" office:value="2">
              <text:p text:style-name="P69">2</text:p>
            </table:table-cell>
          </table:table-row>
          <table:table-row>
            <table:table-cell table:style-name="Tableau29.A1" office:value-type="string">
              <text:p text:style-name="P71">40-54 </text:p>
            </table:table-cell>
            <table:table-cell table:style-name="Tableau29.B3" office:value-type="float" office:value="56">
              <text:p text:style-name="P69">56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&gt;=55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6">
              <text:p text:style-name="P69">6</text:p>
            </table:table-cell>
          </table:table-row>
          <table:table-row>
            <table:table-cell table:style-name="Tableau29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&lt;=–15</text:p>
            </table:table-cell>
            <table:table-cell table:style-name="Tableau29.B3" office:value-type="float" office:value="59">
              <text:p text:style-name="P69">59</text:p>
            </table:table-cell>
            <table:table-cell table:style-name="Tableau29.B3" office:value-type="float" office:value="31">
              <text:p text:style-name="P69">31</text:p>
            </table:table-cell>
            <table:table-cell table:style-name="Tableau29.B3" office:value-type="float" office:value="10">
              <text:p text:style-name="P69">10</text:p>
            </table:table-cell>
          </table:table-row>
          <table:table-row>
            <table:table-cell table:style-name="Tableau29.A1" office:value-type="string">
              <text:p text:style-name="P71">16-19 </text:p>
            </table:table-cell>
            <table:table-cell table:style-name="Tableau29.B3" office:value-type="float" office:value="62">
              <text:p text:style-name="P69">62</text:p>
            </table:table-cell>
            <table:table-cell table:style-name="Tableau29.B3" office:value-type="float" office:value="35">
              <text:p text:style-name="P69">35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&gt;=20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Stále studuji 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Osoby samostatně výdělečně činné </text:p>
            </table:table-cell>
            <table:table-cell table:style-name="Tableau29.B3" office:value-type="float" office:value="58">
              <text:p text:style-name="P69">58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Manažeři 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Ostatní bílé obojky </text:p>
            </table:table-cell>
            <table:table-cell table:style-name="Tableau29.B3" office:value-type="float" office:value="60">
              <text:p text:style-name="P69">60</text:p>
            </table:table-cell>
            <table:table-cell table:style-name="Tableau29.B3" office:value-type="float" office:value="37">
              <text:p text:style-name="P69">3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Manuální pracovníci </text:p>
            </table:table-cell>
            <table:table-cell table:style-name="Tableau29.B3" office:value-type="float" office:value="59">
              <text:p text:style-name="P69">59</text:p>
            </table:table-cell>
            <table:table-cell table:style-name="Tableau29.B3" office:value-type="float" office:value="38">
              <text:p text:style-name="P69">38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Obytné osoby </text:p>
            </table:table-cell>
            <table:table-cell table:style-name="Tableau29.B3" office:value-type="float" office:value="63">
              <text:p text:style-name="P69">63</text:p>
            </table:table-cell>
            <table:table-cell table:style-name="Tableau29.B3" office:value-type="float" office:value="33">
              <text:p text:style-name="P69">33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Nezaměstnaní </text:p>
            </table:table-cell>
            <table:table-cell table:style-name="Tableau29.B3" office:value-type="float" office:value="49">
              <text:p text:style-name="P69">49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v důchodu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6">
              <text:p text:style-name="P69">6</text:p>
            </table:table-cell>
          </table:table-row>
          <table:table-row>
            <table:table-cell table:style-name="Tableau29.A1" office:value-type="string">
              <text:p text:style-name="P71">Studenti </text:p>
            </table:table-cell>
            <table:table-cell table:style-name="Tableau29.B3" office:value-type="float" office:value="51">
              <text:p text:style-name="P69">51</text:p>
            </table:table-cell>
            <table:table-cell table:style-name="Tableau29.B3" office:value-type="float" office:value="46">
              <text:p text:style-name="P69">46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Venkovská oblast nebo vesnice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Malé nebo střední město </text:p>
            </table:table-cell>
            <table:table-cell table:style-name="Tableau29.B3" office:value-type="float" office:value="57">
              <text:p text:style-name="P69">57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Velké město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Pozitivní </text:p>
            </table:table-cell>
            <table:table-cell table:style-name="Tableau29.B3" office:value-type="float" office:value="60">
              <text:p text:style-name="P69">60</text:p>
            </table:table-cell>
            <table:table-cell table:style-name="Tableau29.B3" office:value-type="float" office:value="37">
              <text:p text:style-name="P69">3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negativní 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Ano </text:p>
            </table:table-cell>
            <table:table-cell table:style-name="Tableau29.B3" office:value-type="float" office:value="56">
              <text:p text:style-name="P69">56</text:p>
            </table:table-cell>
            <table:table-cell table:style-name="Tableau29.B3" office:value-type="float" office:value="42">
              <text:p text:style-name="P69">42</text:p>
            </table:table-cell>
            <table:table-cell table:style-name="Tableau29.B3" office:value-type="float" office:value="2">
              <text:p text:style-name="P69">2</text:p>
            </table:table-cell>
          </table:table-row>
          <table:table-row>
            <table:table-cell table:style-name="Tableau29.A1" office:value-type="string">
              <text:p text:style-name="P71">Ne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0">
              <text:p text:style-name="P69">40</text:p>
            </table:table-cell>
            <table:table-cell table:style-name="Tableau29.B3" office:value-type="float" office:value="5">
              <text:p text:style-name="P69">5</text:p>
            </table:table-cell>
          </table:table-row>
        </table:table>
        <text:p text:style-name="P21"><text:soft-page-break/></text:p>
        <text:p text:style-name="P51">Přibližně sedm z deseti občanů EU uvádí, že genderové stereotypy týkající se volby mezi všeobecným a odborným vzděláváním jsou často posilovány rodinami, vrstevníky a sociálními médii. </text:p>
        <text:p text:style-name="P21">V celé Evropské unii 72 % respondentů uvádí, že genderové stereotypy týkající se volby mezi všeobecným a odborným vzděláváním jsou často posilovány rodinami, vrstevníky a sociálními médii, včetně 19 %, kteří rozhodně souhlasí, a 53 %, kteří mají tendenci souhlasit.<text:note text:id="ftn57" text:note-class="footnote"><text:note-citation>57</text:note-citation><text:note-body><text:p text:style-name="P13">QB11.4. Prosím, řekněte mi, do jaké míry souhlasíte nebo nesouhlasíte s každým z následujících tvrzení: Genderové stereotypy týkající se volby mezi všeobecným a odborným vzděláváním jsou často posilovány rodinami, vrstevníky a sociálními médii. </text:p></text:note-body></text:note> Přibližně každý pátý nesouhlasí (18 %), zatímco 10 % neví. </text:p>
        <text:p text:style-name="P21">Většina respondentů s tímto tvrzením souhlasí ve všech členských státech. Úrovně dohod se však v jednotlivých členských státech liší. Nejvyšší úroveň dohody je zaznamenána ve Švédsku (86 %), Dánsku (84 %) a na Kypru (82 %). Nejnižší úrovně jsou zaznamenány v Estonsku (53 %), Lotyšsku (61 %) a Rumunsku (62 %). </text:p>
        <text:p text:style-name="P21">V 17 členských státech se nejméně sedm z deseti respondentů shoduje na tom, že genderové stereotypy jsou často posilovány rodinami, vrstevníky a sociálními médii. </text:p>
        <text:p text:style-name="P21"><draw:g text:anchor-type="paragraph" draw:z-index="59" draw:name="Forme55" draw:style-name="gr1"><draw:frame draw:style-name="gr48" draw:text-style-name="P99" svg:width="17.096cm" svg:height="7.596cm" svg:x="0.192cm" svg:y="1.219cm"><draw:image xlink:href="Pictures/10000000000004EA0000022FA8C165A10A1095E1.png" xlink:type="simple" xlink:show="embed" xlink:actuate="onLoad" draw:mime-type="image/png"><text:p/></draw:image></draw:frame><draw:frame draw:style-name="gr49" draw:text-style-name="P101" svg:width="17.155cm" svg:height="0.902cm" svg:x="0cm" svg:y="0.101cm"><draw:text-box><text:p text:style-name="P100"><text:span text:style-name="T58">QB11.4. Prosím, řekněte mi, do jaké míry souhlasíte nebo nesouhlasíte s každým z následujících tvrzení: Genderové stereotypy týkající se volby mezi všeobecným a odborným vzděláváním jsou často posilovány rodinami, vrstevníky a sociálními médii.(%) </text:span></text:p></draw:text-box></draw:frame><draw:g draw:style-name="gr4"><draw:frame draw:style-name="gr50" draw:text-style-name="P99" svg:width="14.098cm" svg:height="0.959cm" svg:x="0.797cm" svg:y="8.696cm"><draw:image xlink:href="Pictures/100000000000022300000022902E68B765C34830.png" xlink:type="simple" xlink:show="embed" xlink:actuate="onLoad" draw:mime-type="image/png"><text:p/></draw:image></draw:frame><draw:frame draw:style-name="gr51" draw:text-style-name="P101" svg:width="2.924cm" svg:height="0.902cm" svg:x="1.258cm" svg:y="8.869cm"><draw:text-box><text:p text:style-name="P105"><text:span text:style-name="T58">Rozhodně souhlasím</text:span></text:p></draw:text-box></draw:frame><draw:frame draw:style-name="gr52" draw:text-style-name="P101" svg:width="2.946cm" svg:height="1.004cm" svg:x="4.267cm" svg:y="8.848cm"><draw:text-box><text:p text:style-name="P105"><text:span text:style-name="T58">Spíše souhlasím</text:span></text:p></draw:text-box></draw:frame><draw:frame draw:style-name="gr53" draw:text-style-name="P101" svg:width="3.282cm" svg:height="0.646cm" svg:x="7.449cm" svg:y="8.89cm"><draw:text-box><text:p text:style-name="P105"><text:span text:style-name="T58">Spíše nesouhlasím</text:span></text:p></draw:text-box></draw:frame><draw:frame draw:style-name="gr54" draw:text-style-name="P101" svg:width="3.484cm" svg:height="0.646cm" svg:x="11.077cm" svg:y="8.848cm"><draw:text-box><text:p text:style-name="P105"><text:span text:style-name="T58">Rozhodně nesouhlasím</text:span></text:p></draw:text-box></draw:frame><draw:frame draw:style-name="gr55" draw:text-style-name="P101" svg:width="2.52cm" svg:height="0.687cm" svg:x="14.799cm" svg:y="8.848cm"><draw:text-box><text:p text:style-name="P105"><text:span text:style-name="T58">Nevím</text:span></text:p></draw:text-box></draw:frame></draw:g></draw:g><draw:g text:anchor-type="paragraph" draw:z-index="58" draw:name="Forme54" draw:style-name="gr32"><draw:frame draw:style-name="gr56" draw:text-style-name="P99" svg:width="3.952cm" svg:height="4.017cm" svg:x="10.399cm" svg:y="-6.255cm"><draw:image xlink:href="Pictures/10000000000001D8000001F42BF18D640B934B81.png" xlink:type="simple" xlink:show="embed" xlink:actuate="onLoad" draw:mime-type="image/png"><text:p/></draw:image></draw:frame><draw:frame draw:style-name="gr57" draw:text-style-name="P101" svg:width="7.617cm" svg:height="2.2cm" svg:x="8.811cm" svg:y="-8.511cm"><draw:text-box><text:p text:style-name="P100"><text:span text:style-name="T58">QB11.4: Prosím, řekněte mi, do jaké míry souhlasíte nebo nesouhlasíte s každým z následujících tvrzení: Genderové stereotypy týkající se volby mezi všeobecným a odborným vzděláváním jsou často posilovány rodinami, vrstevníky a sociálními médii (EU-27) (%) </text:span></text:p></draw:text-box></draw:frame><draw:frame draw:style-name="gr58" draw:text-style-name="P101" svg:width="2.765cm" svg:height="0.578cm" svg:x="10.518cm" svg:y="-6.802cm"><draw:text-box><text:p text:style-name="P100"><text:span text:style-name="T58">Nevím 10</text:span></text:p></draw:text-box></draw:frame><draw:frame draw:style-name="gr59" draw:text-style-name="P104" svg:width="2.356cm" svg:height="0.902cm" svg:x="8.97cm" svg:y="-6.218cm"><draw:text-box><text:p text:style-name="P103"><text:span text:style-name="T58">Rozhodně nesouhlasím 2</text:span></text:p></draw:text-box></draw:frame><draw:frame draw:style-name="gr60" draw:text-style-name="P104" svg:width="1.652cm" svg:height="1.227cm" svg:x="8.97cm" svg:y="-5.156cm"><draw:text-box><text:p text:style-name="P103"><text:span text:style-name="T58">Nesouhlasím 16</text:span></text:p></draw:text-box></draw:frame><draw:frame draw:style-name="gr61" draw:text-style-name="P101" svg:width="2.632cm" svg:height="0.578cm" svg:x="11.305cm" svg:y="-2.133cm"><draw:text-box><text:p text:style-name="P100"><text:span text:style-name="T58">Souhlasím 53</text:span></text:p></draw:text-box></draw:frame><draw:frame draw:style-name="gr62" draw:text-style-name="P101" svg:width="1.622cm" svg:height="1.551cm" svg:x="13.318cm" svg:y="-6.629cm"><draw:text-box><text:p text:style-name="P100"><text:span text:style-name="T58">Naprosto souhlasím 19</text:span></text:p></draw:text-box></draw:frame></draw:g></text:p>
        <text:p text:style-name="P29">Míra, v níž respondenti souhlasí s tím, že genderové stereotypy jsou často posilovány rodinami, vrstevníky a sociálními médii, se liší podle sociodemografických a postojových faktorů, a to následovně. </text:p>
        <text:p text:style-name="P52">■ Respondenti, kteří se domnívají, že vysokoškolští studenti jsou orientováni na všeobecné vzdělávání, s větší pravděpodobností souhlasí s tím, že genderové stereotypy jsou často posilovány (77 % oproti 57 %), stejně jako ti, kteří se domnívají, že všeobecné vzdělávání má pozitivnější obraz (77 % oproti 61 %). </text:p>
        <text:p text:style-name="P52">■ Podle věku na konci vzdělávání se 76 % osob, které pokračovaly ve vzdělávání i po dosažení věku 20 let, domnívá, že genderové stereotypy týkající se volby mezi všeobecným a odborným vzděláváním jsou posilovány rodinami, vrstevníky a sociálními médii, přičemž klesly na 71 % osob, které ukončily vzdělávání ve věku 16–19 let, a na 64 % osob, které ukončily vzdělávání ve věku 15 let nebo mladším. Toto číslo činí 73 % u respondentů, kteří stále studují. </text:p>
        <text:p text:style-name="P52">■ Existují skromné rozdíly podle socioprofesních kategorií, přičemž tento názor sdílí 75 % vedoucích pracovníků a dalších administrativních pracovníků ve srovnání s 68 % respondentů v důchodu. </text:p>
        <text:p text:style-name="P52">■ Existují také malé rozdíly podle věku. Respondenti ve věku 25–39 let s největší pravděpodobností tento názor sdílejí (75 %). Nejméně rozšířená je u osob ve věku 55 let a více (69 %). </text:p>
        <text:p text:style-name="P52">■ Z hlediska faktorů ovlivňujících výběr odborného vzdělávání a přípravy jsou rozdíly mírou modality. Mírně vyšší je dohoda mezi respondenty, kteří uvádějí vliv sociálních médií (76 % oproti 71 %). </text:p>
        <text:p text:style-name="P52">■ Neexistují žádné rozdíly podle pohlaví. </text:p>
        <text:p text:style-name="P21"/>
        <text:p text:style-name="P28"/>
        <table:table table:name="Tableau30" table:style-name="Tableau30">
          <table:table-column table:style-name="Tableau30.A"/>
          <table:table-column table:style-name="Tableau30.B"/>
          <table:table-column table:style-name="Tableau30.C"/>
          <table:table-column table:style-name="Tableau30.D"/>
          <table:table-row>
            <table:table-cell table:style-name="Tableau30.A1" table:number-columns-spanned="4" office:value-type="string">
              <text:p text:style-name="P71">QB11.4 Prosím, řekněte mi, do jaké míry souhlasíte nebo nesouhlasíte s každým z následujících tvrzení: Genderové stereotypy týkající se volby mezi všeobecným a odborným vzděláváním jsou často posilovány rodinami, vrstevníky a sociálními médii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67"/>
            </table:table-cell>
            <table:table-cell table:style-name="Tableau30.A1" office:value-type="string">
              <text:p text:style-name="P69">„Souhlasím“ celkem</text:p>
            </table:table-cell>
            <table:table-cell table:style-name="Tableau30.A1" office:value-type="string">
              <text:p text:style-name="P69">„Nesouhlasím“ celkem </text:p>
            </table:table-cell>
            <table:table-cell table:style-name="Tableau30.A1" office:value-type="string">
              <text:p text:style-name="P69">Nevím</text:p>
            </table:table-cell>
          </table:table-row>
          <table:table-row>
            <table:table-cell table:style-name="Tableau30.A1" office:value-type="string">
              <text:p text:style-name="P71">EU-27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člověk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žena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15-24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20">
              <text:p text:style-name="P69">20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1" office:value-type="string">
              <text:p text:style-name="P71">25-39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1" office:value-type="string">
              <text:p text:style-name="P71">40-54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&gt;=55</text:p>
            </table:table-cell>
            <table:table-cell table:style-name="Tableau30.B3" office:value-type="float" office:value="69">
              <text:p text:style-name="P69">69</text:p>
            </table:table-cell>
            <table:table-cell table:style-name="Tableau30.B3" office:value-type="float" office:value="17">
              <text:p text:style-name="P69">17</text:p>
            </table:table-cell>
            <table:table-cell table:style-name="Tableau30.B3" office:value-type="float" office:value="14">
              <text:p text:style-name="P69">14</text:p>
            </table:table-cell>
          </table:table-row>
          <table:table-row>
            <table:table-cell table:style-name="Tableau30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&lt;=–15</text:p>
            </table:table-cell>
            <table:table-cell table:style-name="Tableau30.B3" office:value-type="float" office:value="64">
              <text:p text:style-name="P69">64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20">
              <text:p text:style-name="P69">20</text:p>
            </table:table-cell>
          </table:table-row>
          <table:table-row>
            <table:table-cell table:style-name="Tableau30.A1" office:value-type="string">
              <text:p text:style-name="P71">16-19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&gt;=20</text:p>
            </table:table-cell>
            <table:table-cell table:style-name="Tableau30.B3" office:value-type="float" office:value="76">
              <text:p text:style-name="P69">76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6">
              <text:p text:style-name="P69">6</text:p>
            </table:table-cell>
          </table:table-row>
          <table:table-row>
            <table:table-cell table:style-name="Tableau30.A1" office:value-type="string">
              <text:p text:style-name="P71">Stále studuji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Osoby samostatně výdělečně činné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Manažeři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 table:style-name="Tableau30.20">
            <table:table-cell table:style-name="Tableau30.A1" office:value-type="string">
              <text:p text:style-name="P71">Ostatní bílé obojky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 table:style-name="Tableau30.20">
            <table:table-cell table:style-name="Tableau30.A1" office:value-type="string">
              <text:p text:style-name="P71">Manuální pracovníci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Obytné osoby </text:p>
            </table:table-cell>
            <table:table-cell table:style-name="Tableau30.B3" office:value-type="float" office:value="69">
              <text:p text:style-name="P69">69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Nezaměstnaní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v důchodu </text:p>
            </table:table-cell>
            <table:table-cell table:style-name="Tableau30.B3" office:value-type="float" office:value="68">
              <text:p text:style-name="P69">68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16">
              <text:p text:style-name="P69">16</text:p>
            </table:table-cell>
          </table:table-row>
          <table:table-row>
            <table:table-cell table:style-name="Tableau30.A1" office:value-type="string">
              <text:p text:style-name="P71">Studenti </text:p>
            </table:table-cell>
            <table:table-cell table:style-name="Tableau30.B3" office:value-type="float" office:value="74">
              <text:p text:style-name="P69">74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Venkovská oblast nebo vesnice </text:p>
            </table:table-cell>
            <table:table-cell table:style-name="Tableau30.B3" office:value-type="float" office:value="70">
              <text:p text:style-name="P69">70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1">
              <text:p text:style-name="P69">11</text:p>
            </table:table-cell>
          </table:table-row>
          <table:table-row>
            <table:table-cell table:style-name="Tableau30.A1" office:value-type="string">
              <text:p text:style-name="P71">Malé nebo střední město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Velké město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7">
              <text:p text:style-name="P69">17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Pozitivní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negativní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6">
              <text:p text:style-name="P69">6</text:p>
            </table:table-cell>
          </table:table-row>
          <table:table-row>
            <table:table-cell table:style-name="Tableau30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Ano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Ne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1">
              <text:p text:style-name="P69">11</text:p>
            </table:table-cell>
          </table:table-row>
        </table:table>
        <text:p text:style-name="P21"/>
        <text:p text:style-name="P51">Více než polovina občanů EU uvádí, že muži v oblasti poskytování péče nebo služeb v oblasti odborného vzdělávání a přípravy často čelí sociálnímu stigmatu nebo úsudku </text:p>
        <text:p text:style-name="P21">V celé Evropské unii 57 % občanů EU uvádí, že muži v oblasti poskytování péče nebo odborného vzdělávání a přípravy souvisejícího se službami často čelí sociálnímu stigmatu nebo úsudku, včetně 14 %, kteří rozhodně souhlasí, a 43 %, kteří mají tendenci souhlasit.<text:note text:id="ftn58" text:note-class="footnote"><text:note-citation>58</text:note-citation><text:note-body><text:p text:style-name="P13">Otázka č. B11.5. Prosím, řekněte mi, do jaké míry souhlasíte nebo nesouhlasíte s každým z následujících tvrzení: Muži v oblasti poskytování péče nebo odborného vzdělávání a přípravy souvisejícího se službami často čelí sociálnímu stigmatu nebo úsudku. </text:p></text:note-body></text:note> 35 % nesouhlasí, zatímco 8 % neví. </text:p>
        <text:p text:style-name="P21">Názory se v jednotlivých členských státech liší. Nejvyšší úroveň dohody je zaznamenána v Polsku (71 %), Maďarsku (70 %) a Itálii a Nizozemsku (obě země 70 %). Nejnižší úrovně jsou zaznamenány na Kypru (28 %), v Portugalsku (39 %) a Řecku (43 %). </text:p>
        <text:p text:style-name="P35">V 17 členských státech se nejméně polovina respondentů shoduje na tom, že muži v pečovatelských nebo služebních rolích často čelí stigmatu. </text:p>
        <text:p text:style-name="P21"><draw:g text:anchor-type="paragraph" draw:z-index="60" draw:name="Forme56" draw:style-name="gr1"><draw:frame draw:style-name="gr41" draw:text-style-name="P99" svg:width="4.707cm" svg:height="5.116cm" svg:x="11.224cm" svg:y="-4.902cm"><draw:image xlink:href="Pictures/10000000000001EE00000219032FDF8EA94E370C.png" xlink:type="simple" xlink:show="embed" xlink:actuate="onLoad" draw:mime-type="image/png"><text:p/></draw:image></draw:frame><draw:frame draw:style-name="gr42" draw:text-style-name="P101" svg:width="7.275cm" svg:height="2.2cm" svg:x="9.16cm" svg:y="-7.066cm"><draw:text-box><text:p text:style-name="P100"><text:span text:style-name="T58">Otázka č. B11.5. Prosím, řekněte mi, do jaké míry souhlasíte nebo nesouhlasíte s každým z následujících tvrzení: Muži v oblastech odborného vzdělávání a přípravy souvisejících s péčí nebo službami často čelí sociálnímu stigmatu nebo úsudku. (EU-27) (v %)</text:span></text:p></draw:text-box></draw:frame><draw:frame draw:style-name="gr43" draw:text-style-name="P101" svg:width="2.373cm" svg:height="0.578cm" svg:x="11.73cm" svg:y="-5.637cm"><draw:text-box><text:p text:style-name="P100"><text:span text:style-name="T58">Nevím 8</text:span></text:p></draw:text-box></draw:frame><draw:frame draw:style-name="gr44" draw:text-style-name="P104" svg:width="2.599cm" svg:height="0.902cm" svg:x="9.769cm" svg:y="-4.817cm"><draw:text-box><text:p text:style-name="P103"><text:span text:style-name="T58">Rozhodně nesouhlasím 9</text:span></text:p></draw:text-box></draw:frame><draw:frame draw:style-name="gr45" draw:text-style-name="P104" svg:width="1.666cm" svg:height="1.265cm" svg:x="9.636cm" svg:y="-2.595cm"><draw:text-box><text:p text:style-name="P103"><text:span text:style-name="T58">Nesouhlasím 26</text:span></text:p></draw:text-box></draw:frame><draw:frame draw:style-name="gr46" draw:text-style-name="P101" svg:width="1.528cm" svg:height="1.227cm" svg:x="15.067cm" svg:y="-0.372cm"><draw:text-box><text:p text:style-name="P100"><text:span text:style-name="T58">Souhlasím 43</text:span></text:p></draw:text-box></draw:frame><draw:frame draw:style-name="gr47" draw:text-style-name="P101" svg:width="2.285cm" svg:height="0.902cm" svg:x="14.125cm" svg:y="-5.161cm"><draw:text-box><text:p text:style-name="P100"><text:span text:style-name="T58">Důrazně souhlasím 14</text:span></text:p></draw:text-box></draw:frame></draw:g><draw:g text:anchor-type="paragraph" draw:z-index="61" draw:name="Forme57" draw:style-name="gr32"><draw:frame draw:style-name="gr33" draw:text-style-name="P99" svg:width="16.856cm" svg:height="7.421cm" svg:x="0.22cm" svg:y="3.505cm"><draw:image xlink:href="Pictures/100000000000052C00000247016734A023CF45E8.png" xlink:type="simple" xlink:show="embed" xlink:actuate="onLoad" draw:mime-type="image/png"><text:p/></draw:image></draw:frame><draw:frame draw:style-name="gr34" draw:text-style-name="P101" svg:width="16.687cm" svg:height="0.902cm" svg:x="0.176cm" svg:y="2.217cm"><draw:text-box><text:p text:style-name="P100"><text:span text:style-name="T58">Otázka č. B11.5. Prosím, řekněte mi, do jaké míry souhlasíte nebo nesouhlasíte s každým z následujících tvrzení: Muži v oblastech odborného vzdělávání a přípravy souvisejících s péčí nebo službami často čelí sociálnímu stigmatu nebo úsudku. (%)</text:span></text:p></draw:text-box></draw:frame><draw:g draw:style-name="gr4"><draw:frame draw:style-name="gr35" draw:text-style-name="P99" svg:width="14.098cm" svg:height="0.959cm" svg:x="0.585cm" svg:y="10.943cm"><draw:image xlink:href="Pictures/100000000000022300000022902E68B765C34830.png" xlink:type="simple" xlink:show="embed" xlink:actuate="onLoad" draw:mime-type="image/png"><text:p/></draw:image></draw:frame><draw:frame draw:style-name="gr36" draw:text-style-name="P101" svg:width="2.924cm" svg:height="0.902cm" svg:x="1.047cm" svg:y="11.118cm"><draw:text-box><text:p text:style-name="P105"><text:span text:style-name="T58">Rozhodně souhlasím</text:span></text:p></draw:text-box></draw:frame><draw:frame draw:style-name="gr37" draw:text-style-name="P101" svg:width="2.946cm" svg:height="1.004cm" svg:x="4.055cm" svg:y="11.095cm"><draw:text-box><text:p text:style-name="P105"><text:span text:style-name="T58">Spíše souhlasím</text:span></text:p></draw:text-box></draw:frame><draw:frame draw:style-name="gr38" draw:text-style-name="P101" svg:width="3.28cm" svg:height="0.646cm" svg:x="7.239cm" svg:y="11.139cm"><draw:text-box><text:p text:style-name="P105"><text:span text:style-name="T58">Spíše nesouhlasím</text:span></text:p></draw:text-box></draw:frame><draw:frame draw:style-name="gr39" draw:text-style-name="P101" svg:width="3.484cm" svg:height="0.646cm" svg:x="10.867cm" svg:y="11.096cm"><draw:text-box><text:p text:style-name="P105"><text:span text:style-name="T58">Rozhodně nesouhlasím</text:span></text:p></draw:text-box></draw:frame><draw:frame draw:style-name="gr40" draw:text-style-name="P101" svg:width="2.518cm" svg:height="0.687cm" svg:x="14.589cm" svg:y="11.096cm"><draw:text-box><text:p text:style-name="P105"><text:span text:style-name="T58">Nevím</text:span></text:p></draw:text-box></draw:frame></draw:g></draw:g></text:p>
        <text:p text:style-name="P29">Míra, do jaké respondenti souhlasí s tím, že muži v pečovatelských nebo služebních rolích často čelí stigmatu, se liší podle sociodemografických a postojových faktorů, a to následovně. </text:p>
        <text:p text:style-name="P52">■ Podle věku se tento názor snižuje z 63 % u respondentů ve věku 15-24 let na 53 % u respondentů ve věku 55 let a více. </text:p>
        <text:p text:style-name="P52">■ Mezi socioprofesními kategoriemi existují určité rozdíly. Zatímco 63 % ostatních bílých límečků a studentů souhlasí s tím, že muži v pečovatelských rolích mohou čelit stigmatu, toto číslo klesá na 53 % mezi důchodci. </text:p>
        <text:p text:style-name="P52">■ Podle věku na konci vzdělávání mají respondenti, kteří ukončili vzdělávání ve věku 15 let nebo mladším, menší pravděpodobnost, že si budou myslet, že muži v oblasti poskytování péče nebo odborného vzdělávání a přípravy související se službami čelí sociálnímu stigmatu (51 %) než ti, kteří ukončili vzdělávání ve věku 16–19 let nebo 20+ (57–58 %). Mezi těmi, kteří stále studují, tento názor činí 63%. </text:p>
        <text:p text:style-name="P52">■ Pokud jde o faktory ovlivňující výběr odborného vzdělávání a přípravy, rozdíly jsou skromné. Tento názor je o něco častější u respondentů, kteří uvádějí vliv sociálních médií (64 % oproti 56 %). </text:p>
        <text:p text:style-name="P52">■ Neexistují žádné rozdíly podle pohlaví nebo předchozích zkušeností s odborným vzděláváním a přípravou.</text:p>
        <text:p text:style-name="P21"/>
        <text:p text:style-name="P28"><text:soft-page-break/></text:p>
        <table:table table:name="Tableau31" table:style-name="Tableau31">
          <table:table-column table:style-name="Tableau31.A"/>
          <table:table-column table:style-name="Tableau31.B"/>
          <table:table-column table:style-name="Tableau31.C"/>
          <table:table-column table:style-name="Tableau31.D"/>
          <table:table-row>
            <table:table-cell table:style-name="Tableau31.A1" table:number-columns-spanned="4" office:value-type="string">
              <text:p text:style-name="P71">QB11.5 Prosím, řekněte mi, do jaké míry souhlasíte nebo nesouhlasíte s každým z následujících tvrzení: Muži v oblasti poskytování péče nebo počátečního odborného vzdělávání a přípravy souvisejícího se službami často čelí sociálnímu stigmatu nebo úsudku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67"/>
            </table:table-cell>
            <table:table-cell table:style-name="Tableau31.A1" office:value-type="string">
              <text:p text:style-name="P69">„Souhlasím“ celkem</text:p>
            </table:table-cell>
            <table:table-cell table:style-name="Tableau31.A1" office:value-type="string">
              <text:p text:style-name="P69">„Nesouhlasím“ celkem </text:p>
            </table:table-cell>
            <table:table-cell table:style-name="Tableau31.A1" office:value-type="string">
              <text:p text:style-name="P69">Nevím</text:p>
            </table:table-cell>
          </table:table-row>
          <table:table-row>
            <table:table-cell table:style-name="Tableau31.A1" office:value-type="string">
              <text:p text:style-name="P71">EU-27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člověk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žena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9">
              <text:p text:style-name="P69">9</text:p>
            </table:table-cell>
          </table:table-row>
          <table:table-row>
            <table:table-cell table:style-name="Tableau31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15-24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29">
              <text:p text:style-name="P69">29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25-39 </text:p>
            </table:table-cell>
            <table:table-cell table:style-name="Tableau31.B3" office:value-type="float" office:value="61">
              <text:p text:style-name="P69">61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5">
              <text:p text:style-name="P69">5</text:p>
            </table:table-cell>
          </table:table-row>
          <table:table-row>
            <table:table-cell table:style-name="Tableau31.A1" office:value-type="string">
              <text:p text:style-name="P71">40-54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&gt;=55</text:p>
            </table:table-cell>
            <table:table-cell table:style-name="Tableau31.B3" office:value-type="float" office:value="53">
              <text:p text:style-name="P69">53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11">
              <text:p text:style-name="P69">11</text:p>
            </table:table-cell>
          </table:table-row>
          <table:table-row>
            <table:table-cell table:style-name="Tableau31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&lt;=–15</text:p>
            </table:table-cell>
            <table:table-cell table:style-name="Tableau31.B3" office:value-type="float" office:value="51">
              <text:p text:style-name="P69">51</text:p>
            </table:table-cell>
            <table:table-cell table:style-name="Tableau31.B3" office:value-type="float" office:value="33">
              <text:p text:style-name="P69">33</text:p>
            </table:table-cell>
            <table:table-cell table:style-name="Tableau31.B3" office:value-type="float" office:value="16">
              <text:p text:style-name="P69">16</text:p>
            </table:table-cell>
          </table:table-row>
          <table:table-row>
            <table:table-cell table:style-name="Tableau31.A1" office:value-type="string">
              <text:p text:style-name="P71">16-19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&gt;=20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Stále studuji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27">
              <text:p text:style-name="P69">27</text:p>
            </table:table-cell>
            <table:table-cell table:style-name="Tableau31.B3" office:value-type="float" office:value="10">
              <text:p text:style-name="P69">10</text:p>
            </table:table-cell>
          </table:table-row>
          <table:table-row>
            <table:table-cell table:style-name="Tableau31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Osoby samostatně výdělečně činné </text:p>
            </table:table-cell>
            <table:table-cell table:style-name="Tableau31.B3" office:value-type="float" office:value="54">
              <text:p text:style-name="P69">54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Manažeři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Ostatní bílé obojky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31">
              <text:p text:style-name="P69">31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Manuální pracovníci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Obytné osoby </text:p>
            </table:table-cell>
            <table:table-cell table:style-name="Tableau31.B3" office:value-type="float" office:value="55">
              <text:p text:style-name="P69">55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Nezaměstnaní </text:p>
            </table:table-cell>
            <table:table-cell table:style-name="Tableau31.B3" office:value-type="float" office:value="54">
              <text:p text:style-name="P69">54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v důchodu </text:p>
            </table:table-cell>
            <table:table-cell table:style-name="Tableau31.B3" office:value-type="float" office:value="53">
              <text:p text:style-name="P69">53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12">
              <text:p text:style-name="P69">12</text:p>
            </table:table-cell>
          </table:table-row>
          <table:table-row>
            <table:table-cell table:style-name="Tableau31.A1" office:value-type="string">
              <text:p text:style-name="P71">Studenti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30">
              <text:p text:style-name="P69">30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Venkovská oblast nebo vesnice </text:p>
            </table:table-cell>
            <table:table-cell table:style-name="Tableau31.B3" office:value-type="float" office:value="55">
              <text:p text:style-name="P69">55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9">
              <text:p text:style-name="P69">9</text:p>
            </table:table-cell>
          </table:table-row>
          <table:table-row>
            <table:table-cell table:style-name="Tableau31.A1" office:value-type="string">
              <text:p text:style-name="P71">Malé nebo střední město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Velké město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Pozitivní </text:p>
            </table:table-cell>
            <table:table-cell table:style-name="Tableau31.B3" office:value-type="float" office:value="59">
              <text:p text:style-name="P69">59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negativní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Ano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Ne </text:p>
            </table:table-cell>
            <table:table-cell table:style-name="Tableau31.B3" office:value-type="float" office:value="56">
              <text:p text:style-name="P69">56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10">
              <text:p text:style-name="P69">10</text:p>
            </table:table-cell>
          </table:table-row>
        </table:table>
        <text:p text:style-name="P21"/>
        <text:h text:style-name="P19" text:outline-level="2"><text:bookmark-start text:name="__RefHeading___Toc215596_2930363814"/>3. Budoucí výzvy <text:bookmark-end text:name="__RefHeading___Toc215596_2930363814"/></text:h>
        <text:p text:style-name="P50">Více než polovina občanů EU uvádí, že pracovním místům spojeným s kvalifikací v oblasti odborného vzdělávání a přípravy hrozí, že budou nahrazena automatizací. </text:p>
        <text:p text:style-name="P21">V celé Evropské unii 56 % občanů EU uvádí, že pracovním místům spojeným s kvalifikací v oblasti odborného vzdělávání a přípravy hrozí, že budou nahrazena automatizací, včetně 13 %, kteří rozhodně souhlasí, a 43 %, kteří mají tendenci souhlasit.<text:note text:id="ftn59" text:note-class="footnote"><text:note-citation>59</text:note-citation><text:note-body><text:p text:style-name="P13">Otázka B8.1. Prosím, řekněte mi, do jaké míry souhlasíte nebo nesouhlasíte s každým z následujících tvrzení: Pracovní místa spojená s kvalifikací v oblasti odborného vzdělávání a přípravy mohou být nahrazena automatizací. </text:p></text:note-body></text:note> Více než třetina respondentů (35 %) nesouhlasí, zatímco 9 % neví. </text:p>
        <text:p text:style-name="P21">Pro srovnání, zvláštní průzkum Eurobarometr o umělé inteligenci a budoucnosti práce provedený v roce 2024 zjistil, že 66 % lidí se domnívá, že v důsledku robotů a umělé inteligence zmizí více pracovních míst, než kolik jich bude vytvořeno.<text:note text:id="ftn60" text:note-class="footnote"><text:note-citation>60</text:note-citation><text:note-body><text:p text:style-name="Footnote"><text:a xlink:type="simple" xlink:href="https://europa.eu/eurobarometer/surveys/detail/3222" text:style-name="Internet_20_link" text:visited-style-name="Visited_20_Internet_20_Link"><text:span text:style-name="T53">https://europa.eu/eurobarometer/surveys/detail/3222</text:span></text:a><text:span text:style-name="T53"> </text:span></text:p></text:note-body></text:note> 56 % zaznamenaných v tomto průzkumu je výrazně nižších, což může naznačovat, že obavy z profesních drah jsou spíše součástí širší společenské úzkosti než konkrétním úsudkem o budoucnosti odborného vzdělávání a přípravy. </text:p>
        <text:p text:style-name="P21">Ve 23 členských státech alespoň polovina respondentů souhlasí s tím, že pracovní místa v oblasti odborného vzdělávání a přípravy jsou ohrožena nahrazením automatizací. </text:p>
        <text:p text:style-name="P21"><draw:g text:anchor-type="paragraph" draw:z-index="63" draw:name="Forme59" draw:style-name="gr1"><draw:frame draw:style-name="gr17" draw:text-style-name="P99" svg:width="17.149cm" svg:height="7.506cm" svg:x="0cm" svg:y="2.99cm"><draw:image xlink:href="Pictures/100000000000057B0000026613C7921510C16DC1.png" xlink:type="simple" xlink:show="embed" xlink:actuate="onLoad" draw:mime-type="image/png"><text:p/></draw:image></draw:frame><draw:g draw:style-name="gr4"><draw:frame draw:style-name="gr18" draw:text-style-name="P99" svg:width="14.101cm" svg:height="0.96cm" svg:x="0.63cm" svg:y="10.509cm"><draw:image xlink:href="Pictures/100000000000022300000022902E68B765C34830.png" xlink:type="simple" xlink:show="embed" xlink:actuate="onLoad" draw:mime-type="image/png"><text:p/></draw:image></draw:frame><draw:frame draw:style-name="gr19" draw:text-style-name="P101" svg:width="2.925cm" svg:height="0.902cm" svg:x="1.09cm" svg:y="10.682cm"><draw:text-box><text:p text:style-name="P105"><text:span text:style-name="T58">Rozhodně souhlasím</text:span></text:p></draw:text-box></draw:frame><draw:frame draw:style-name="gr20" draw:text-style-name="P101" svg:width="2.952cm" svg:height="1.004cm" svg:x="4.098cm" svg:y="10.659cm"><draw:text-box><text:p text:style-name="P105"><text:span text:style-name="T58">Spíše souhlasím</text:span></text:p></draw:text-box></draw:frame><draw:frame draw:style-name="gr21" draw:text-style-name="P101" svg:width="3.28cm" svg:height="0.646cm" svg:x="7.281cm" svg:y="10.703cm"><draw:text-box><text:p text:style-name="P105"><text:span text:style-name="T58">Spíše nesouhlasím</text:span></text:p></draw:text-box></draw:frame><draw:frame draw:style-name="gr22" draw:text-style-name="P101" svg:width="3.488cm" svg:height="0.65cm" svg:x="10.91cm" svg:y="10.661cm"><draw:text-box><text:p text:style-name="P105"><text:span text:style-name="T58">Rozhodně nesouhlasím</text:span></text:p></draw:text-box></draw:frame><draw:frame draw:style-name="gr23" draw:text-style-name="P101" svg:width="2.518cm" svg:height="0.69cm" svg:x="14.631cm" svg:y="10.661cm"><draw:text-box><text:p text:style-name="P105"><text:span text:style-name="T58">Nevím</text:span></text:p></draw:text-box></draw:frame></draw:g><draw:frame draw:style-name="gr24" draw:text-style-name="P101" svg:width="16.525cm" svg:height="0.902cm" svg:x="0.46cm" svg:y="1.649cm"><draw:text-box><text:p text:style-name="P100"><text:span text:style-name="T58">Otázka B8.1. Prosím, řekněte mi, do jaké míry souhlasíte nebo nesouhlasíte s každým z následujících tvrzení: Pracovní místa spojená s kvalifikací v oblasti odborného vzdělávání a přípravy mohou být nahrazena automatizací. (%)</text:span></text:p></draw:text-box></draw:frame></draw:g><draw:g text:anchor-type="paragraph" draw:z-index="62" draw:name="Forme58" draw:style-name="gr1"><draw:frame draw:style-name="gr25" draw:text-style-name="P99" svg:width="3.41cm" svg:height="3.569cm" svg:x="11.077cm" svg:y="-6.988cm"><draw:image xlink:href="Pictures/10000000000001D6000001ECE0C9DD53E97E29A7.png" xlink:type="simple" xlink:show="embed" xlink:actuate="onLoad" draw:mime-type="image/png"><text:p/></draw:image></draw:frame><draw:frame draw:style-name="gr26" draw:text-style-name="P101" svg:width="6.801cm" svg:height="1.876cm" svg:x="9.066cm" svg:y="-9.006cm"><draw:text-box><text:p text:style-name="P100"><text:span text:style-name="T58">Otázka B8.1. Prosím, řekněte mi, do jaké míry souhlasíte nebo nesouhlasíte s každým z následujících tvrzení: Pracovní místa spojená s kvalifikací v oblasti odborného vzdělávání a přípravy mohou být nahrazena automatizací. </text:span></text:p></draw:text-box></draw:frame><draw:frame draw:style-name="gr27" draw:text-style-name="P101" svg:width="2.839cm" svg:height="0.578cm" svg:x="11.387cm" svg:y="-7.625cm"><draw:text-box><text:p text:style-name="P100"><text:span text:style-name="T58">Nevím 9</text:span></text:p></draw:text-box></draw:frame><draw:frame draw:style-name="gr28" draw:text-style-name="P104" svg:width="2.31cm" svg:height="1.227cm" svg:x="9.648cm" svg:y="-7.117cm"><draw:text-box><text:p text:style-name="P103"><text:span text:style-name="T58">Rozhodně nesouhlasím 7</text:span></text:p></draw:text-box></draw:frame><draw:frame draw:style-name="gr29" draw:text-style-name="P104" svg:width="1.893cm" svg:height="1.227cm" svg:x="9.436cm" svg:y="-4.51cm"><draw:text-box><text:p text:style-name="P103"><text:span text:style-name="T58">Nesouhlasím 28</text:span></text:p></draw:text-box></draw:frame><draw:frame draw:style-name="gr30" draw:text-style-name="P101" svg:width="1.433cm" svg:height="1.227cm" svg:x="13.908cm" svg:y="-3.914cm"><draw:text-box><text:p text:style-name="P100"><text:span text:style-name="T58">Souhlasím 43</text:span></text:p></draw:text-box></draw:frame><draw:frame draw:style-name="gr31" draw:text-style-name="P101" svg:width="2.352cm" svg:height="0.902cm" svg:x="13.276cm" svg:y="-7.408cm"><draw:text-box><text:p text:style-name="P100"><text:span text:style-name="T58">Naprosto souhlasím 13</text:span></text:p></draw:text-box></draw:frame></draw:g>Názory se v jednotlivých členských státech liší. Nejvyšší úroveň dohody byla zaznamenána v Maďarsku (68 %), Itálii (65 %) a na Slovensku (64 %). Nejnižší úrovně jsou zaznamenány v Dánsku (37 %), Nizozemsku (40 %) a Portugalsku (43 %). </text:p>
        <text:p text:style-name="P21"/>
        <text:p text:style-name="P29">Míra, v jaké se respondenti domnívají, že pracovní místa spojená s odborným vzděláváním a přípravou budou nahrazena automatizací, se liší podle sociodemografických a postojových faktorů, a to následovně. </text:p>
        <text:p text:style-name="P52">■ Existují určité rozdíly podle socioprofesních kategorií, přičemž 60 % nezaměstnaných respondentů a 59 % respondentů v důchodu se domnívá, že pracovní místa spojená s kvalifikací v oblasti odborného vzdělávání a přípravy jsou ohrožena automatizací ve srovnání s 52 % vedoucích pracovníků. </text:p>
        <text:p text:style-name="P52">Podle věku na konci vzdělávání sdílí tento názor 60 % respondentů, kteří ukončili vzdělávání ve věku 16–19 let, ve srovnání s 57 % studujících a 56 % těch, kteří ukončili vzdělávání ve věku 15 let nebo mladším. Toto číslo je nejnižší u respondentů, kteří ukončili vzdělání ve věku 20 let nebo později (54 %). </text:p>
        <text:p text:style-name="P52">■ Podle věku se respondenti ve věku 15–24 let s největší pravděpodobností domnívají, že pracovní místa v oblasti odborného vzdělávání a přípravy jsou ohrožena automatizací (60 %), ve srovnání s 55 % osob ve věku 25–39 let, 56 % osob ve věku 40–54 let a 57 % osob ve věku 55 let a více. </text:p>
        <text:p text:style-name="P52">■ Tento názor je častější u respondentů, kteří se domnívají, že mladí lidé dostávají dostatek informací o příležitostech v oblasti odborného vzdělávání a přípravy (62 % ve srovnání s 51 % respondentů, kteří nesouhlasí). </text:p>
        <text:p text:style-name="P52">■ Ti, kteří vidí odborné vzdělávání a přípravu v pozitivním světle, se s větší pravděpodobností domnívají, že pracovní místa v oblasti odborného vzdělávání a přípravy čelí riziku automatizace (60 % oproti 52 % těch, kteří uvádějí negativní vnímání). </text:p>
        <text:p text:style-name="P52">■ Respondenti, kteří se domnívají, že kvalifikace v oblasti odborného vzdělávání a přípravy vedou k pracovním místům, která jsou ve společnosti vysoce ceněna, s tím s větší pravděpodobností souhlasí (61 %) než ti, kteří tento názor nesdílejí (54 %). </text:p>
        <text:p text:style-name="P52">■ Respondenti, kteří uvádějí potřebu vydělat peníze co nejdříve jako faktor při výběru odborného vzdělávání a přípravy, se o něco méně shodují na tom, že pracovní místa v oblasti odborného vzdělávání a přípravy čelí riziku automatizace (55 % oproti 59 %). </text:p>
        <text:p text:style-name="P52">■ Neexistují žádné rozdíly podle pohlaví. </text:p>
        <text:p text:style-name="P21"/>
        <text:p text:style-name="P28"><text:soft-page-break/></text:p>
        <table:table table:name="Tableau32" table:style-name="Tableau32">
          <table:table-column table:style-name="Tableau32.A"/>
          <table:table-column table:style-name="Tableau32.B"/>
          <table:table-column table:style-name="Tableau32.C"/>
          <table:table-column table:style-name="Tableau32.D"/>
          <table:table-row>
            <table:table-cell table:style-name="Tableau32.A1" table:number-columns-spanned="4" office:value-type="string">
              <text:p text:style-name="P71">QB8.1 Prosím, řekněte mi, do jaké míry souhlasíte nebo nesouhlasíte s každým z následujících tvrzení: Pracovní místa spojená s kvalifikací v počátečním odborném vzdělávání a přípravě mohou být nahrazena automatizací (% EU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67"/>
            </table:table-cell>
            <table:table-cell table:style-name="Tableau32.A1" office:value-type="string">
              <text:p text:style-name="P69">„Souhlasím“ celkem</text:p>
            </table:table-cell>
            <table:table-cell table:style-name="Tableau32.A1" office:value-type="string">
              <text:p text:style-name="P69">„Nesouhlasím“ celkem </text:p>
            </table:table-cell>
            <table:table-cell table:style-name="Tableau32.A1" office:value-type="string">
              <text:p text:style-name="P69">Nevím</text:p>
            </table:table-cell>
          </table:table-row>
          <table:table-row>
            <table:table-cell table:style-name="Tableau32.A1" office:value-type="string">
              <text:p text:style-name="P71">EU-27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Pohlaví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člověk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6">
              <text:p text:style-name="P69">36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žena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Věk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15-24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25-39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8">
              <text:p text:style-name="P69">38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40-54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7">
              <text:p text:style-name="P69">37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&gt;=55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2">
              <text:p text:style-name="P69">32</text:p>
            </table:table-cell>
            <table:table-cell table:style-name="Tableau32.B3" office:value-type="float" office:value="11">
              <text:p text:style-name="P69">11</text:p>
            </table:table-cell>
          </table:table-row>
          <table:table-row>
            <table:table-cell table:style-name="Tableau32.A4" table:number-columns-spanned="4" office:value-type="string">
              <text:p text:style-name="P66">Vzdělání (konec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&lt;=–15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27">
              <text:p text:style-name="P69">27</text:p>
            </table:table-cell>
            <table:table-cell table:style-name="Tableau32.B3" office:value-type="float" office:value="17">
              <text:p text:style-name="P69">17</text:p>
            </table:table-cell>
          </table:table-row>
          <table:table-row>
            <table:table-cell table:style-name="Tableau32.A1" office:value-type="string">
              <text:p text:style-name="P71">16-19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2">
              <text:p text:style-name="P69">32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&gt;=20</text:p>
            </table:table-cell>
            <table:table-cell table:style-name="Tableau32.B3" office:value-type="float" office:value="54">
              <text:p text:style-name="P69">54</text:p>
            </table:table-cell>
            <table:table-cell table:style-name="Tableau32.B3" office:value-type="float" office:value="40">
              <text:p text:style-name="P69">40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Stále studuji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Sociálně-profesní kategorie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Osoby samostatně výdělečně činné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8">
              <text:p text:style-name="P69">38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Manažeři </text:p>
            </table:table-cell>
            <table:table-cell table:style-name="Tableau32.B3" office:value-type="float" office:value="52">
              <text:p text:style-name="P69">52</text:p>
            </table:table-cell>
            <table:table-cell table:style-name="Tableau32.B3" office:value-type="float" office:value="41">
              <text:p text:style-name="P69">41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Ostatní bílé obojky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6">
              <text:p text:style-name="P69">36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Manuální pracovníci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Obytné osoby </text:p>
            </table:table-cell>
            <table:table-cell table:style-name="Tableau32.B3" office:value-type="float" office:value="54">
              <text:p text:style-name="P69">54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12">
              <text:p text:style-name="P69">12</text:p>
            </table:table-cell>
          </table:table-row>
          <table:table-row>
            <table:table-cell table:style-name="Tableau32.A1" office:value-type="string">
              <text:p text:style-name="P71">Nezaměstnaní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1">
              <text:p text:style-name="P69">31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1" office:value-type="string">
              <text:p text:style-name="P71">v důchodu </text:p>
            </table:table-cell>
            <table:table-cell table:style-name="Tableau32.B3" office:value-type="float" office:value="59">
              <text:p text:style-name="P69">59</text:p>
            </table:table-cell>
            <table:table-cell table:style-name="Tableau32.B3" office:value-type="float" office:value="29">
              <text:p text:style-name="P69">29</text:p>
            </table:table-cell>
            <table:table-cell table:style-name="Tableau32.B3" office:value-type="float" office:value="12">
              <text:p text:style-name="P69">12</text:p>
            </table:table-cell>
          </table:table-row>
          <table:table-row>
            <table:table-cell table:style-name="Tableau32.A1" office:value-type="string">
              <text:p text:style-name="P71">Studenti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4" table:number-columns-spanned="4" office:value-type="string">
              <text:p text:style-name="P66">Subjektivní urbanizace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Venkovská oblast nebo vesnice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1" office:value-type="string">
              <text:p text:style-name="P71">Malé nebo střední město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Velké město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Vnímání počátečního vzdělávání v (NAŠE ZEMĚ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Pozitivní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negativní </text:p>
            </table:table-cell>
            <table:table-cell table:style-name="Tableau32.B3" office:value-type="float" office:value="52">
              <text:p text:style-name="P69">52</text:p>
            </table:table-cell>
            <table:table-cell table:style-name="Tableau32.B3" office:value-type="float" office:value="41">
              <text:p text:style-name="P69">41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4" table:number-columns-spanned="4" office:value-type="string">
              <text:p text:style-name="P66">Počáteční odborné vzdělávání (vyšší sekundární vzdělávání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Ano </text:p>
            </table:table-cell>
            <table:table-cell table:style-name="Tableau32.B3" office:value-type="float" office:value="59">
              <text:p text:style-name="P69">59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Ne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11">
              <text:p text:style-name="P69">11</text:p>
            </table:table-cell>
          </table:table-row>
        </table:table>
        <text:p text:style-name="P21"/>
        <text:p text:style-name="P29"/>
      </text:section>
      <text:h text:style-name="P17" text:outline-level="1"><text:bookmark-start text:name="__RefHeading___Toc215598_2930363814"/>Závěr <text:bookmark-end text:name="__RefHeading___Toc215598_2930363814"/></text:h>
      <text:p text:style-name="P21"/>
      <text:section text:style-name="Sect2" text:name="Section7">
        <text:p text:style-name="P29">Tento zvláštní průzkum Eurobarometr ukazuje, že Evropané obecně uznávají vysokou kvalitu a prospěšné výsledky počátečního odborného vzdělávání a přípravy, i když přetrvávají zastaralé představy a stereotypy. Odborné vzdělávání a příprava jsou vnímány v pozitivním světle, s kvalitním učením, kompetentními učiteli, moderní infrastrukturou a silnými vazbami na pracovní místa s vysokou poptávkou. Jedná se o vzdělávací cestu, kterou Evropané nejvíce doporučují mladým lidem. Všeobecné vzdělávání se zároveň i nadále těší vyšší společenské prestiži a účast na odborném vzdělávání a přípravě zůstává nerovnoměrná jak v jednotlivých členských státech, tak napříč generacemi. </text:p>
        <text:p text:style-name="P36">Nevyužitý potenciál odborného vzdělávání a přípravy: silné výsledky, zastaralé vnímání </text:p>
        <text:p text:style-name="P21">Evropané si jasně cení praktických silných stránek odborného vzdělávání a přípravy. Dva ze tří občanů uvádějí, že odborné vzdělávání a příprava mají ve své zemi pozitivní obraz, přičemž většina z nich se vyskytuje téměř ve všech členských státech. Infrastruktura a zaměstnanci jsou také dobře hodnoceni, přičemž 78 % uvedlo, že odborné vzdělávání a příprava poskytuje přístup k moderním zařízením, a 79 % uvedlo, že učitelé a školitelé jsou kompetentní. Celkově je 73 % respondentů přesvědčeno, že odborné vzdělávání a příprava nabízí vysoce kvalitní učení. </text:p>
        <text:p text:style-name="P36">Odborné vzdělávání a příprava jsou uznávány jako kvalitní způsob vzdělávání </text:p>
        <text:p text:style-name="P21">Respondenti soustavně podporují kvalitu poskytování odborného vzdělávání a přípravy v celé Evropě. Vnímání kompetencí učitelů, kvality učení a moderní infrastruktury přispívá k širokému smyslu, že odborné vzdělávání a příprava nabízí pevné vzdělávací základy. Předčasný vstup na trh práce je pro mnoho studujících silnou motivací: více než polovina Evropanů (53 %) uvádí potřebu nebo touhu rychle vydělat peníze, což je nejčastěji uváděný faktor ve 24 členských státech, a více než polovina osob samostatně výdělečně činných má kvalifikaci v oblasti odborného vzdělávání a přípravy. </text:p>
        <text:p text:style-name="P36">Odborné vzdělávání a příprava poskytují dovednosti pro dobře placená pracovní místa s vysokou poptávkou </text:p>
        <text:p text:style-name="P21">Evropané se obecně domnívají, že odborné vzdělávání a příprava poskytují studentům technické dovednosti relevantní pro danou práci (85 %), které vedou k pracovním místům s vysokou poptávkou (82 %). Dvě třetiny dotázaných tvrdí, že tato práce je dobře placená. Jeden z pěti respondentů (21 %) rovněž uvádí podnikatelské ambice jako důvod pro volbu odborného vzdělávání a přípravy a zdůrazňuje svou úlohu při podpoře samostatné výdělečné činnosti a podnikání. </text:p>
        <text:p text:style-name="P36">Evropané doporučují odborné vzdělávání a přípravu mladým lidem </text:p>
        <text:p text:style-name="P35">Silné stránky odborného vzdělávání a přípravy se promítají do konkrétních doporučení. Polovina Evropanů (50 %) doporučuje, aby si mladí lidé zvolili vyšší sekundární vzdělávání, což z něj činí nejčastěji doporučovanou možnost v celé EU. Na terciární úrovni by 52 % doporučilo vyšší odborné vzdělávání a přípravu, zatímco 35 % by doporučilo vyšší akademické vzdělávání. Generační rozdíly však existují, neboť u osob ve věku 25–54 let je výrazně vyšší pravděpodobnost, že doporučí všeobecné středoškolské vzdělání (53 %), než u respondentů ve věku 55 let a více (33 %), což svědčí o výrazném zvratu názorů napříč generacemi. </text:p>
        <text:p text:style-name="P37">Přetrvávající obrazová mezera zůstává </text:p>
        <text:p text:style-name="P35">Navzdory těmto silným stránkám čelí odborné vzdělávání a příprava značnému rozdílu ve vnímání. Tři čtvrtiny Evropanů uvádějí, že všeobecné vyšší sekundární vzdělávání má v jejich zemi pozitivnější obraz, a více než osm z deseti uvádí, že vysokoškolští studenti jsou systematicky povzbuzováni k všeobecnému vzdělávání. Většina respondentů se však domnívá, že všeobecné vzdělávání je snáze kvalifikovatelné než odborné vzdělávání a příprava (52 % oproti 36 %), což naznačuje paradox ve vnímání veřejnosti. Účast na odborném vzdělávání a přípravě se v Evropské unii značně liší, od 21 % v Řecku po 68 % ve Slovinsku, což ukazuje na hluboké strukturální a kulturní rozdíly ve způsobu, jakým členské státy organizují vyšší sekundární vzdělávání. Země s dobře zavedenými duálními systémy odborné přípravy mají rozdílné výsledky, které zpochybňují jednoduché předpoklady o institucionálním uspořádání. V Německu (82 % pozitivní vnímání, 63 % účast) má kvalita odborného vzdělávání a přípravy vysokou prestiž a existuje silná důvěra veřejnosti v odborné vzdělávání a přípravu. Model duálního systému však nezaručuje jednotně pozitivní vnímání: Nizozemsko vykazuje nejméně pozitivní celkový obraz odborného vzdělávání a přípravy v EU (44 %), a to navzdory své dlouhé tradici kombinování učení na pracovišti s výukou ve třídě. Dánsko představuje další vzorec se silným vnímáním kvality, ale s výrazně vysokým podílem respondentů (42 %), kteří uvádějí, že doporučení závisejí na individuálních okolnostech, což naznačuje individualizovanější a méně kategorický přístup k výběru vzdělávacích drah. Tyto rozdíly v rámci zemí s duálním systémem ukazují, že institucionální struktury samy o sobě neurčují vnímání veřejnosti a že názory jsou utvářeny širší kombinací faktorů, které mohou zahrnovat kulturní postoje, podmínky na trhu práce, komunikační postupy a úlohu sociálních partnerů. </text:p>
        <text:p text:style-name="P37"><text:soft-page-break/>Nesprávné vnímání a genderové stereotypy mohou omezit přitažlivost odborného vzdělávání a přípravy </text:p>
        <text:p text:style-name="P35">Polovina Evropanů se domnívá, že programy odborného vzdělávání a přípravy nevěnují dostatečnou pozornost základním dovednostem, jako je gramotnost nebo digitální gramotnost, a podobný podíl se domnívá, že průřezové dovednosti, jako je komunikace a kritické myšlení, nejsou dostatečně řešeny. Rozdíly mezi respondenty se zkušenostmi s odborným vzděláváním a přípravou i bez nich jsou malé: 53 % oproti 48 % u základních dovedností a 53 % oproti 50 % u průřezových dovedností. Tento vzorec naznačuje vnímanou základní mezeru v učebních osnovách odborného vzdělávání a přípravy. </text:p>
        <text:p text:style-name="P35">Vzhledem k tomu, že průzkum nesrovnával odborné vzdělávání a přípravu s obecným vzděláváním, mohou tyto názory odrážet širší obavy týkající se těchto dovedností a vyšší očekávání, která jsou často kladena na odborné vzdělávání a přípravu. Tyto názory se shodují se silnou podporou odborného vzdělávání a přípravy, pokud jde o poskytování specializovaných technických dovedností (85 %) a kvalitního učení (73 %). Problémem zůstává také genderová předpojatost: 55 % vnímá oblasti odborného vzdělávání a přípravy související s STEM jako vhodnější pro muže, přičemž mezi členskými státy existují velké rozdíly. Mnoho respondentů se domnívá, že ženy, které se zajímají o technické předměty, jsou často směrovány do všeobecného vzdělávání a že ženy v oborech odborného vzdělávání a přípravy týkajících se přírodních věd, technologií, inženýrství a matematiky dostávají omezenou podporu. Předpokládá se, že muži, kteří nedosahují vysokých výsledků, čelí tlaku, aby si zvolili odborné vzdělávání a přípravu. </text:p>
        <text:p text:style-name="P35">Nízký význam prestiže a sociálního postavení odborného vzdělávání a přípravy (uváděný pouze o 16 % jako faktor při volbě vzdělávání) naznačuje značný prostor pro zvyšování povědomí veřejnosti o hodnotě a sociálním přínosu odborného vzdělávání. </text:p>
        <text:p text:style-name="P37">Podnikání a samostatná výdělečná činnost v oblasti odborného vzdělávání a přípravy </text:p>
        <text:p text:style-name="P35">Podnikatelské motivace jsou důležitým faktorem při volbě vzdělání. Jeden z pěti respondentů (21 %) považuje touhu stát se osobou samostatně výdělečně činnou nebo začít podnikat za hlavní důvod pro výběr odborného vzdělávání a přípravy a více než polovina osob samostatně výdělečně činných v EU má kvalifikaci v oblasti odborného vzdělávání a přípravy. Tato zjištění zdůrazňují úlohu odborného vzdělávání a přípravy při umožnění různých profesních drah a podpoře evropského podnikatelského prostředí. </text:p>
        <text:p text:style-name="P37">Nadcházející strategie odborného vzdělávání a přípravy poskytuje vhodnou příležitost </text:p>
        <text:p text:style-name="P35">V celém průzkumu se objevuje generační vzorec. Mladší respondenti si obvykle více uvědomují překážky a předpojatost v odborném vzdělávání než starší generace. Současně se toto povědomí shoduje s nižší mírou účasti na odborném vzdělávání a přípravě a silnějšími preferencemi pro akademické dráhy. Osoby ve věku 15 až 24 let uvádějí míru účasti na odborném vzdělávání a přípravě ve výši 46 % ve srovnání s 52–53 % osob ve věku 25 až 54 let. Tato nejmladší skupina má větší sklon než starší respondenti doporučovat všeobecné středoškolské vzdělání. To naznačuje, že dosažení vyššího vzdělání souvisí jak s větším povědomím o nedostatcích odborného vzdělávání a přípravy, tak se silnějším upřednostňováním akademických drah, což je vzorec s významnými důsledky pro budoucí přitažlivost odborného vzdělávání u vysoce kvalifikovaných populací. </text:p>
        <text:p text:style-name="P35">Kromě tohoto vnímání 56 % Evropanů uvádí, že pracovním místům spojeným s kvalifikací v oblasti odborného vzdělávání a přípravy hrozí, že budou nahrazena automatizací. Tato obava existuje souběžně s rozšířeným uznáním toho, že kvalifikace v oblasti odborného vzdělávání a přípravy v současné době vedou k pracovním místům s vysokou poptávkou (jak se domnívá 82 %). Širší důkazy z průzkumů to potvrzují: ze zvláštního průzkumu Eurobarometru o umělé inteligenci a budoucnosti práce (2024) vyplynulo, že 66 % Evropanů vyjádřilo znepokojení nad ztrátou pracovních míst v celé ekonomice, což naznačuje, že úzkost z automatizace přesahuje možnosti odborného vzdělávání. </text:p>
        <text:p text:style-name="P35">Zdá se, že zjištění naznačují, že výzva pro odborné vzdělávání a přípravu nespočívá v jeho výkonnosti nebo relevantnosti, ale v tom, jak je vnímáno. Připravovaná strategie odborného vzdělávání a přípravy proto poskytuje vhodnou příležitost k posílení jejího obrazu jako možnosti první volby pro mnoho dalších Evropanů, k účinnější propagaci vysoce kvalitního vzdělávání a dovedností, které nabízí, a k řešení stereotypů a předsudků, které nadále ovlivňují volbu cest a zužují cílovou skupinu. </text:p>
        <text:p text:style-name="P35"/>
        <text:section text:style-name="Sect1" text:name="Section9">
          <text:h text:style-name="P18" text:outline-level="1"><text:bookmark-start text:name="__RefHeading___Toc75704_2832584591"/>Připomínky<text:bookmark-end text:name="__RefHeading___Toc75704_2832584591"/></text:h>
          <text:p text:style-name="P35"/>
        </text:section>
        <text:p text:style-name="P39">(přesměrováno z Pierre Dieumegard)</text:p>
        <text:p text:style-name="P40"><text:span text:style-name="T52">(IV 1) Barvy jsou převráceny mezi celkovým koláčovým grafem a sloupcovým grafem podle zemí. </text:span>Je škoda, že se v celé zprávě neudržují konzistentní grafické konvence. </text:p>
        <text:p text:style-name="P39"/>
        <text:p text:style-name="P40"><text:span text:style-name="T52">Jak je tomu velmi často, rozdíly mezi zeměmi jsou větší než rozdíly mezi sociálními skupinami (pohlaví, věk, úroveň vzdělání atd.). V této zprávě se často objevují věty jako „Rozdíly podle pohlaví jsou zanedbatelné“ nebo „Neexistují žádné rozdíly ve vnímání podle pohlaví“. </text:span>Je třeba zdůraznit tuto podobnost v reakcích napříč pohlavími. </text:p>
        <text:p text:style-name="P39"/>
        <text:h text:style-name="P7" text:outline-level="1"/>
        <text:h text:style-name="P7" text:outline-level="1"><text:bookmark-start text:name="__RefHeading___Toc215600_2930363814"/>Technické specifikace<text:bookmark-end text:name="__RefHeading___Toc215600_2930363814"/></text:h>
        <text:p text:style-name="P35">Ve dnech 6. až 30. listopadu 2025 provedla společnost Verian Belgium na žádost Evropské komise, Generálního ředitelství pro komunikaci, oddělení „Veřejné mínění &amp; amp; zapojení občanů“ vlnu 104,2 průzkumu Eurobarometr. </text:p>
        <text:p text:style-name="P35"/>
        <text:p text:style-name="P35">Vlna 104.2 zahrnuje obyvatele příslušných státních příslušností členských států Evropské unie, kteří mají bydliště v každém z 27 členských států a jsou starší 15 let. </text:p>
        <text:p text:style-name="P35">Základní návrh vzorku používaný ve všech zemích je stratifikovaný vícestupňový, náhodný (pravděpodobnostní). V každé zemi je výběrový rámec nejprve stratifikován podle regionů NUTS a v rámci každého regionu podle míry urbanity (DEGURBA). Počet bodů vzorku vybraných v každé vrstvě odráží základní soubor vrstvy 15+. Ve druhé fázi byla výběrová místa vybrána s pravděpodobností úměrnou jejich velikosti souboru 0+ z každé vrstvy. Vzorky tak představují celé území zkoumaných zemí podle NUTS II EUROSTATu (nebo jeho ekvivalentu) a podle rozložení rezidentského obyvatelstva příslušných národností z hlediska metropolitních, městských a venkovských oblastí<text:note text:id="ftn61" text:note-class="footnote"><text:note-citation>61</text:note-citation><text:note-body><text:p text:style-name="Footnote"><text:span text:style-name="T53">Klasifikace měst a venkova na základě DEGURBA (https://ec.europa.eu/eurostat/web/degree-of-urbanisation/background)</text:span><text:span text:style-name="T53"> </text:span></text:p></text:note-body></text:note>. </text:p>
        <text:p text:style-name="P35">V každém z vybraných míst odběru vzorků byla náhodně nakreslena počáteční souřadnice a byl použit reverzní geokódovací nástroj k určení adresy, která je souřadnici nejblíže. Tato adresa byla výchozí adresou pro náhodnou procházku. Další adresy (každá N-tá adresa) byly vybrány standardními postupy "náhodné trasy" z původní adresy. V každé domácnosti byl respondent vybrán náhodně. Přístup k náhodnému výběru byl podmíněn velikostí domácnosti. Například u domácností se dvěma 15 a více členy byl skript použit k výběru buď informátora (osoby, která odpovídá na dotazník kontrolního pracovníka), nebo jiného způsobilého člena v domácnosti. U domácností se třemi a více členy byl scénář použit k výběru buď informátora (1/3 času), nebo dvou dalších způsobilých členů v domácnosti (2/3 času). Tam, kde byli vybráni další dva členové, byl tazatel požádán, aby buď požádal o nejmladší nebo nejstarší. Skript by náhodně přiřadil výběr nejmladšímu nebo nejstaršímu se stejnou pravděpodobností. Tento proces pokračuje u čtyř a více než 15 členů domácnosti, kteří náhodně žádají o nejmladší, druhou nejmladší a nejstarší osobu. Pro domácnosti s pěti a více členy se vracíme k pravidlu posledních narozenin. </text:p>
        <text:p text:style-name="P35">Pokud nebyl navázán žádný kontakt s nikým v domácnosti nebo pokud vybraný respondent nebyl k dispozici (zaneprázdněn), tazatel navštívil stejnou domácnost až třikrát (celkem čtyři pokusy o kontakt). Tazatelé nikdy neuvádějí, že průzkum je prováděn jménem Evropské komise předem; tyto informace mohou na požádání poskytnout po dokončení průzkumu. </text:p>
        <text:p text:style-name="P35">Fáze náboru byla v Nizozemsku, Finsku a Švédsku mírně odlišná. Ve dvou posledně uvedených zemích byl z registru adres nebo obyvatel vybrán vzorek adres v rámci každého místa odběru vzorků (ve Finsku se výběr neprovádí ve všech místech výběru, ale v některých případech se očekává zlepšení míry odpovědí). Výběr adres byl proveden náhodně. Domácnosti byly poté telefonicky kontaktovány a najaty k účasti na průzkumu. V Nizozemsku se používá dvourámcový vzorek RDD (čísla mobilních telefonů a pevných linek), protože neexistuje úplný registr obyvatel s dostupnými telefonními čísly. Výběr čísel na obou políčkách se provádí náhodně, přičemž každé číslo má stejnou pravděpodobnost výběru. Na rozdíl od Švédska a Finska je vzorek neklastrovaný. </text:p>
        <text:p text:style-name="P30"/>
      </text:section>
      <text:p text:style-name="P41">(ústavy)</text:p>
      <text:p text:style-name="P41"><draw:frame draw:style-name="fr3" draw:name="Image4" text:anchor-type="char" svg:width="17cm" svg:height="14.085cm" draw:z-index="71"><draw:image xlink:href="Pictures/10000000000003A500000305085E308FF728BEC5.png" xlink:type="simple" xlink:show="embed" xlink:actuate="onLoad" draw:mime-type="image/png"/></draw:frame></text:p>
      <text:section text:style-name="Sect2" text:name="Section8">
        <text:h text:style-name="P19" text:outline-level="2"><text:bookmark-start text:name="__RefHeading___Toc75706_2832584591"/>Míra <text:bookmark-start text:name="__RefHeading___Toc215602_2930363814"/>odpovědí <text:bookmark-end text:name="__RefHeading___Toc75706_2832584591"/><text:bookmark-end text:name="__RefHeading___Toc215602_2930363814"/></text:h>
        <text:p text:style-name="P41">Pro každou zemi se provede srovnání mezi odpovídajícím vzorkem a vesmírem (tj. celkovou populací v dané zemi). Váhy se používají k přizpůsobení odpovídajícího vzorku vesmíru podle pohlaví podle věku, regionu a stupně urbanizace. U evropských odhadů (tj. průměru EU) se provede úprava vah jednotlivých zemí a jejich vážení nahoru nebo dolů tak, aby odrážely jejich počet obyvatel nad 15 let v poměru k počtu obyvatel EU nad 15 let. </text:p>
        <text:p text:style-name="P41"/>
        <text:p text:style-name="P41">Míra odpovědí se vypočítá vydělením celkového počtu úplných pohovorů počtem všech navštívených adres, s výjimkou těch, které nejsou způsobilé, ale zahrnují ty, u nichž způsobilost není známa. U vlny 104.2 průzkumu Eurobarometru jsou míry odpovědí pro země EU-27 vypočtené společností Verian Belgium tyto: </text:p>
        <text:p text:style-name="P41"/>
        <text:p text:style-name="P42"/>
        <table:table table:name="Tableau33" table:style-name="Tableau33">
          <table:table-column table:style-name="Tableau33.A" table:number-columns-repeated="3"/>
          <table:table-row table:style-name="Tableau33.1"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71">ZEMĚ</text:p>
            </table:table-cell>
            <table:table-cell table:style-name="Tableau33.A1" office:value-type="string">
              <text:p text:style-name="P71">Sazby CAPI RESPONSE</text:p>
            </table:table-cell>
          </table:table-row>
          <table:table-row table:style-name="Tableau33.1">
            <table:table-cell table:style-name="Tableau33.A1" office:value-type="string">
              <text:p text:style-name="P71">BE</text:p>
            </table:table-cell>
            <table:table-cell table:style-name="Tableau33.A1" office:value-type="string">
              <text:p text:style-name="P71">Belgie </text:p>
            </table:table-cell>
            <table:table-cell table:style-name="Tableau33.A1" office:value-type="string">
              <text:p text:style-name="P71">53.9%</text:p>
            </table:table-cell>
          </table:table-row>
          <table:table-row table:style-name="Tableau33.1">
            <table:table-cell table:style-name="Tableau33.A1" office:value-type="string">
              <text:p text:style-name="P71">BG</text:p>
            </table:table-cell>
            <table:table-cell table:style-name="Tableau33.A1" office:value-type="string">
              <text:p text:style-name="P71">Bulharsko </text:p>
            </table:table-cell>
            <table:table-cell table:style-name="Tableau33.A1" office:value-type="string">
              <text:p text:style-name="P71">43.7%</text:p>
            </table:table-cell>
          </table:table-row>
          <table:table-row table:style-name="Tableau33.1">
            <table:table-cell table:style-name="Tableau33.A1" office:value-type="string">
              <text:p text:style-name="P71">CZ</text:p>
            </table:table-cell>
            <table:table-cell table:style-name="Tableau33.A1" office:value-type="string">
              <text:p text:style-name="P71">Česko </text:p>
            </table:table-cell>
            <table:table-cell table:style-name="Tableau33.A1" office:value-type="string">
              <text:p text:style-name="P71">63.0%</text:p>
            </table:table-cell>
          </table:table-row>
          <table:table-row table:style-name="Tableau33.1">
            <table:table-cell table:style-name="Tableau33.A1" office:value-type="string">
              <text:p text:style-name="P71">DK</text:p>
            </table:table-cell>
            <table:table-cell table:style-name="Tableau33.A1" office:value-type="string">
              <text:p text:style-name="P71">Dánsko </text:p>
            </table:table-cell>
            <table:table-cell table:style-name="Tableau33.A1" office:value-type="string">
              <text:p text:style-name="P71">52.1%</text:p>
            </table:table-cell>
          </table:table-row>
          <table:table-row table:style-name="Tableau33.1">
            <table:table-cell table:style-name="Tableau33.A1" office:value-type="string">
              <text:p text:style-name="P71">DE</text:p>
            </table:table-cell>
            <table:table-cell table:style-name="Tableau33.A1" office:value-type="string">
              <text:p text:style-name="P71">Německo </text:p>
            </table:table-cell>
            <table:table-cell table:style-name="Tableau33.A1" office:value-type="string">
              <text:p text:style-name="P71">31.8%</text:p>
            </table:table-cell>
          </table:table-row>
          <table:table-row table:style-name="Tableau33.1">
            <table:table-cell table:style-name="Tableau33.A1" office:value-type="string">
              <text:p text:style-name="P71">EE</text:p>
            </table:table-cell>
            <table:table-cell table:style-name="Tableau33.A1" office:value-type="string">
              <text:p text:style-name="P71">Estonsko </text:p>
            </table:table-cell>
            <table:table-cell table:style-name="Tableau33.A1" office:value-type="string">
              <text:p text:style-name="P71">57.0%</text:p>
            </table:table-cell>
          </table:table-row>
          <table:table-row table:style-name="Tableau33.1">
            <table:table-cell table:style-name="Tableau33.A1" office:value-type="string">
              <text:p text:style-name="P71">IE</text:p>
            </table:table-cell>
            <table:table-cell table:style-name="Tableau33.A1" office:value-type="string">
              <text:p text:style-name="P71">Irsko </text:p>
            </table:table-cell>
            <table:table-cell table:style-name="Tableau33.A1" office:value-type="string">
              <text:p text:style-name="P71">56.9%</text:p>
            </table:table-cell>
          </table:table-row>
          <table:table-row table:style-name="Tableau33.1">
            <table:table-cell table:style-name="Tableau33.A1" office:value-type="string">
              <text:p text:style-name="P71">EL</text:p>
            </table:table-cell>
            <table:table-cell table:style-name="Tableau33.A1" office:value-type="string">
              <text:p text:style-name="P71">Řecko </text:p>
            </table:table-cell>
            <table:table-cell table:style-name="Tableau33.A1" office:value-type="string">
              <text:p text:style-name="P71">32.9%</text:p>
            </table:table-cell>
          </table:table-row>
          <table:table-row table:style-name="Tableau33.1">
            <table:table-cell table:style-name="Tableau33.A1" office:value-type="string">
              <text:p text:style-name="P71">ES</text:p>
            </table:table-cell>
            <table:table-cell table:style-name="Tableau33.A1" office:value-type="string">
              <text:p text:style-name="P71">Španělsko </text:p>
            </table:table-cell>
            <table:table-cell table:style-name="Tableau33.A1" office:value-type="string">
              <text:p text:style-name="P71">36.3%</text:p>
            </table:table-cell>
          </table:table-row>
          <table:table-row table:style-name="Tableau33.1">
            <table:table-cell table:style-name="Tableau33.A1" office:value-type="string">
              <text:p text:style-name="P71">FR</text:p>
            </table:table-cell>
            <table:table-cell table:style-name="Tableau33.A1" office:value-type="string">
              <text:p text:style-name="P71">Francie </text:p>
            </table:table-cell>
            <table:table-cell table:style-name="Tableau33.A1" office:value-type="string">
              <text:p text:style-name="P71">37.7%</text:p>
            </table:table-cell>
          </table:table-row>
          <table:table-row table:style-name="Tableau33.1">
            <table:table-cell table:style-name="Tableau33.A1" office:value-type="string">
              <text:p text:style-name="P71">HR</text:p>
            </table:table-cell>
            <table:table-cell table:style-name="Tableau33.A1" office:value-type="string">
              <text:p text:style-name="P71">Chorvatsko </text:p>
            </table:table-cell>
            <table:table-cell table:style-name="Tableau33.A1" office:value-type="string">
              <text:p text:style-name="P71">47.0%</text:p>
            </table:table-cell>
          </table:table-row>
          <table:table-row table:style-name="Tableau33.1">
            <table:table-cell table:style-name="Tableau33.A1" office:value-type="string">
              <text:p text:style-name="P71">IT</text:p>
            </table:table-cell>
            <table:table-cell table:style-name="Tableau33.A1" office:value-type="string">
              <text:p text:style-name="P71">Itálie </text:p>
            </table:table-cell>
            <table:table-cell table:style-name="Tableau33.A1" office:value-type="string">
              <text:p text:style-name="P71">31.2%</text:p>
            </table:table-cell>
          </table:table-row>
          <table:table-row table:style-name="Tableau33.1">
            <table:table-cell table:style-name="Tableau33.A1" office:value-type="string">
              <text:p text:style-name="P71">CY</text:p>
            </table:table-cell>
            <table:table-cell table:style-name="Tableau33.A1" office:value-type="string">
              <text:p text:style-name="P71">Kyperská republika</text:p>
            </table:table-cell>
            <table:table-cell table:style-name="Tableau33.A1" office:value-type="string">
              <text:p text:style-name="P71">77.4%</text:p>
            </table:table-cell>
          </table:table-row>
          <table:table-row table:style-name="Tableau33.1">
            <table:table-cell table:style-name="Tableau33.A1" office:value-type="string">
              <text:p text:style-name="P71">LV</text:p>
            </table:table-cell>
            <table:table-cell table:style-name="Tableau33.A1" office:value-type="string">
              <text:p text:style-name="P71">Lotyšsko </text:p>
            </table:table-cell>
            <table:table-cell table:style-name="Tableau33.A1" office:value-type="string">
              <text:p text:style-name="P71">63.5%</text:p>
            </table:table-cell>
          </table:table-row>
          <table:table-row table:style-name="Tableau33.1">
            <table:table-cell table:style-name="Tableau33.A1" office:value-type="string">
              <text:p text:style-name="P71">LT</text:p>
            </table:table-cell>
            <table:table-cell table:style-name="Tableau33.A1" office:value-type="string">
              <text:p text:style-name="P71">Litva </text:p>
            </table:table-cell>
            <table:table-cell table:style-name="Tableau33.A1" office:value-type="string">
              <text:p text:style-name="P71">45.2%</text:p>
            </table:table-cell>
          </table:table-row>
          <table:table-row table:style-name="Tableau33.1">
            <table:table-cell table:style-name="Tableau33.A1" office:value-type="string">
              <text:p text:style-name="P71">LU</text:p>
            </table:table-cell>
            <table:table-cell table:style-name="Tableau33.A1" office:value-type="string">
              <text:p text:style-name="P71">Lucembursko </text:p>
            </table:table-cell>
            <table:table-cell table:style-name="Tableau33.A1" office:value-type="string">
              <text:p text:style-name="P71">26.4%</text:p>
            </table:table-cell>
          </table:table-row>
          <table:table-row table:style-name="Tableau33.1">
            <table:table-cell table:style-name="Tableau33.A1" office:value-type="string">
              <text:p text:style-name="P71">HU</text:p>
            </table:table-cell>
            <table:table-cell table:style-name="Tableau33.A1" office:value-type="string">
              <text:p text:style-name="P71">Maďarsko </text:p>
            </table:table-cell>
            <table:table-cell table:style-name="Tableau33.A1" office:value-type="string">
              <text:p text:style-name="P71">65.4%</text:p>
            </table:table-cell>
          </table:table-row>
          <table:table-row table:style-name="Tableau33.1">
            <table:table-cell table:style-name="Tableau33.A1" office:value-type="string">
              <text:p text:style-name="P71">MT</text:p>
            </table:table-cell>
            <table:table-cell table:style-name="Tableau33.A1" office:value-type="string">
              <text:p text:style-name="P71">Malta </text:p>
            </table:table-cell>
            <table:table-cell table:style-name="Tableau33.A1" office:value-type="string">
              <text:p text:style-name="P71">86.6%</text:p>
            </table:table-cell>
          </table:table-row>
          <table:table-row table:style-name="Tableau33.1">
            <table:table-cell table:style-name="Tableau33.A1" office:value-type="string">
              <text:p text:style-name="P71">NL</text:p>
            </table:table-cell>
            <table:table-cell table:style-name="Tableau33.A1" office:value-type="string">
              <text:p text:style-name="P71">Nizozemsko </text:p>
            </table:table-cell>
            <table:table-cell table:style-name="Tableau33.A1" office:value-type="string">
              <text:p text:style-name="P71">89.9%</text:p>
            </table:table-cell>
          </table:table-row>
          <table:table-row table:style-name="Tableau33.1">
            <table:table-cell table:style-name="Tableau33.A1" office:value-type="string">
              <text:p text:style-name="P71">AT</text:p>
            </table:table-cell>
            <table:table-cell table:style-name="Tableau33.A1" office:value-type="string">
              <text:p text:style-name="P71">Rakousko </text:p>
            </table:table-cell>
            <table:table-cell table:style-name="Tableau33.A1" office:value-type="string">
              <text:p text:style-name="P71">45.8%</text:p>
            </table:table-cell>
          </table:table-row>
          <table:table-row table:style-name="Tableau33.1">
            <table:table-cell table:style-name="Tableau33.A1" office:value-type="string">
              <text:p text:style-name="P71">PL</text:p>
            </table:table-cell>
            <table:table-cell table:style-name="Tableau33.A1" office:value-type="string">
              <text:p text:style-name="P71">Polsko </text:p>
            </table:table-cell>
            <table:table-cell table:style-name="Tableau33.A1" office:value-type="string">
              <text:p text:style-name="P71">50.1%</text:p>
            </table:table-cell>
          </table:table-row>
          <table:table-row table:style-name="Tableau33.1">
            <table:table-cell table:style-name="Tableau33.A1" office:value-type="string">
              <text:p text:style-name="P71">PT</text:p>
            </table:table-cell>
            <table:table-cell table:style-name="Tableau33.A1" office:value-type="string">
              <text:p text:style-name="P71">Portugalsko </text:p>
            </table:table-cell>
            <table:table-cell table:style-name="Tableau33.A1" office:value-type="string">
              <text:p text:style-name="P71">48.7%</text:p>
            </table:table-cell>
          </table:table-row>
          <table:table-row table:style-name="Tableau33.1">
            <table:table-cell table:style-name="Tableau33.A1" office:value-type="string">
              <text:p text:style-name="P71">RO</text:p>
            </table:table-cell>
            <table:table-cell table:style-name="Tableau33.A1" office:value-type="string">
              <text:p text:style-name="P71">Rumunsko </text:p>
            </table:table-cell>
            <table:table-cell table:style-name="Tableau33.A1" office:value-type="string">
              <text:p text:style-name="P71">49.0%</text:p>
            </table:table-cell>
          </table:table-row>
          <table:table-row table:style-name="Tableau33.1">
            <table:table-cell table:style-name="Tableau33.A1" office:value-type="string">
              <text:p text:style-name="P71">SI</text:p>
            </table:table-cell>
            <table:table-cell table:style-name="Tableau33.A1" office:value-type="string">
              <text:p text:style-name="P71">Slovinsko </text:p>
            </table:table-cell>
            <table:table-cell table:style-name="Tableau33.A1" office:value-type="string">
              <text:p text:style-name="P71">49.3%</text:p>
            </table:table-cell>
          </table:table-row>
          <table:table-row table:style-name="Tableau33.1">
            <table:table-cell table:style-name="Tableau33.A1" office:value-type="string">
              <text:p text:style-name="P71">SK</text:p>
            </table:table-cell>
            <table:table-cell table:style-name="Tableau33.A1" office:value-type="string">
              <text:p text:style-name="P71">Slovensko </text:p>
            </table:table-cell>
            <table:table-cell table:style-name="Tableau33.A1" office:value-type="string">
              <text:p text:style-name="P71">51.6%</text:p>
            </table:table-cell>
          </table:table-row>
          <table:table-row table:style-name="Tableau33.1">
            <table:table-cell table:style-name="Tableau33.A1" office:value-type="string">
              <text:p text:style-name="P71">FI</text:p>
            </table:table-cell>
            <table:table-cell table:style-name="Tableau33.A1" office:value-type="string">
              <text:p text:style-name="P71">Finsko </text:p>
            </table:table-cell>
            <table:table-cell table:style-name="Tableau33.A1" office:value-type="string">
              <text:p text:style-name="P71">31.7%</text:p>
            </table:table-cell>
          </table:table-row>
          <table:table-row table:style-name="Tableau33.1">
            <table:table-cell table:style-name="Tableau33.A1" office:value-type="string">
              <text:p text:style-name="P71">SE</text:p>
            </table:table-cell>
            <table:table-cell table:style-name="Tableau33.A1" office:value-type="string">
              <text:p text:style-name="P71">Švédsko </text:p>
            </table:table-cell>
            <table:table-cell table:style-name="Tableau33.A1" office:value-type="string">
              <text:p text:style-name="P71">80.8%</text:p>
            </table:table-cell>
          </table:table-row>
          <table:table-row table:style-name="Tableau33.1"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67"/>
            </table:table-cell>
          </table:table-row>
          <table:table-row table:style-name="Tableau33.1">
            <table:table-cell table:style-name="Tableau33.A1" table:number-columns-spanned="3" office:value-type="string">
              <text:p text:style-name="P71">CAPI: Počítačem asistované osobní pohovory</text:p>
            </table:table-cell>
            <table:covered-table-cell/>
            <table:covered-table-cell/>
          </table:table-row>
        </table:table>
        <text:p text:style-name="P41"/>
        <text:h text:style-name="P19" text:outline-level="2"><text:bookmark-start text:name="__RefHeading___Toc75708_2832584591"/>Režim <text:bookmark-start text:name="__RefHeading___Toc215604_2930363814"/>dotazování podle zemí <text:bookmark-end text:name="__RefHeading___Toc75708_2832584591"/><text:bookmark-end text:name="__RefHeading___Toc215604_2930363814"/></text:h>
        <text:p text:style-name="P41">Rozhovory byly vedeny prostřednictvím osobních rozhovorů, a to buď fyzicky v domovech lidí, nebo prostřednictvím videohovorů na dálku v příslušném národním jazyce. Rozhovory s video interakcí na dálku („online face-to-face“ nebo CAVI, Computer Assisted Video Interviewing, byly prováděny pouze v Kyperské republice, Dánsku, na Maltě, v Nizozemsku, Finsku a Švédsku).</text:p>
        <text:p text:style-name="P41"/>
        <text:p text:style-name="P42"/>
        <text:p text:style-name="P41"/>
        <text:p text:style-name="P41"><draw:frame draw:style-name="fr2" draw:name="Image3" text:anchor-type="paragraph" svg:width="8.251cm" svg:height="14.19cm" draw:z-index="64"><draw:image xlink:href="Pictures/10000000000001E90000034910B4D805A5B32AFD.png" xlink:type="simple" xlink:show="embed" xlink:actuate="onLoad" draw:mime-type="image/png"/></draw:frame></text:p>
        <text:h text:style-name="P19" text:outline-level="2"><text:bookmark-start text:name="__RefHeading___Toc215606_2930363814"/>Chybová rozpětí <text:bookmark-end text:name="__RefHeading___Toc215606_2930363814"/></text:h>
        <text:p text:style-name="P41"><draw:frame draw:style-name="fr1" draw:name="Cadre2" text:anchor-type="paragraph" svg:x="-0.032cm" svg:y="5.032cm" svg:width="17.11cm" draw:z-index="66"><draw:text-box fo:min-height="3.683cm"><text:p text:style-name="P14"/><table:table table:name="Tableau34" table:style-name="Tableau34"><table:table-column table:style-name="Tableau34.A"/><table:table-column table:style-name="Tableau34.B" table:number-columns-repeated="3"/><table:table-column table:style-name="Tableau34.E" table:number-columns-repeated="7"/><table:table-column table:style-name="Tableau34.L"/><table:table-row table:style-name="Tableau34.1"><table:table-cell table:style-name="Tableau34.A1" office:value-type="string"><text:p text:style-name="P67"/></table:table-cell><table:table-cell table:style-name="Tableau34.A1" table:number-columns-spanned="10" office:value-type="string"><text:p text:style-name="P68">Statistické marže v důsledku procesu výběru vzorků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A1" table:number-columns-spanned="10" office:value-type="string"><text:p text:style-name="P69">(při 95% úrovni spolehlivosti)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7"/></table:table-cell></table:table-row><table:table-row table:style-name="Tableau34.1"><table:table-cell table:style-name="Tableau34.A1" table:number-columns-spanned="6" office:value-type="string"><text:p text:style-name="P71">různé velikosti vzorků jsou v řádcích </text:p></table:table-cell><table:covered-table-cell/><table:covered-table-cell/><table:covered-table-cell/><table:covered-table-cell/><table:covered-table-cell/><table:table-cell table:style-name="Tableau34.A1" table:number-columns-spanned="6" office:value-type="string"><text:p text:style-name="P73">různé pozorované výsledky jsou ve sloupcích</text:p></table:table-cell><table:covered-table-cell/><table:covered-table-cell/><table:covered-table-cell/><table:covered-table-cell/><table:covered-table-cell/></table:table-row><table:table-row table:style-name="Tableau34.1"><table:table-cell table:style-name="Tableau34.A1" office:value-type="string"><text:p text:style-name="P79"/></table:table-cell><table:table-cell table:style-name="Tableau34.B4" office:value-type="percentage" office:value="0.05"><text:p text:style-name="P69">5 %</text:p></table:table-cell><table:table-cell table:style-name="Tableau34.B4" office:value-type="percentage" office:value="0.1"><text:p text:style-name="P69">10 %</text:p></table:table-cell><table:table-cell table:style-name="Tableau34.B4" office:value-type="percentage" office:value="0.15"><text:p text:style-name="P69">15 %</text:p></table:table-cell><table:table-cell table:style-name="Tableau34.B4" office:value-type="percentage" office:value="0.2"><text:p text:style-name="P69">20 %</text:p></table:table-cell><table:table-cell table:style-name="Tableau34.B4" office:value-type="percentage" office:value="0.25"><text:p text:style-name="P69">25 %</text:p></table:table-cell><table:table-cell table:style-name="Tableau34.B4" office:value-type="percentage" office:value="0.3"><text:p text:style-name="P69">30 %</text:p></table:table-cell><table:table-cell table:style-name="Tableau34.B4" office:value-type="percentage" office:value="0.35"><text:p text:style-name="P69">35 %</text:p></table:table-cell><table:table-cell table:style-name="Tableau34.B4" office:value-type="percentage" office:value="0.4"><text:p text:style-name="P69">40 %</text:p></table:table-cell><table:table-cell table:style-name="Tableau34.B4" office:value-type="percentage" office:value="0.45"><text:p text:style-name="P69">4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95"><text:p text:style-name="P69">95 %</text:p></table:table-cell><table:table-cell table:style-name="Tableau34.B4" office:value-type="percentage" office:value="0.9"><text:p text:style-name="P69">90 %</text:p></table:table-cell><table:table-cell table:style-name="Tableau34.B4" office:value-type="percentage" office:value="0.85"><text:p text:style-name="P69">85 %</text:p></table:table-cell><table:table-cell table:style-name="Tableau34.B4" office:value-type="percentage" office:value="0.8"><text:p text:style-name="P69">80 %</text:p></table:table-cell><table:table-cell table:style-name="Tableau34.B4" office:value-type="percentage" office:value="0.75"><text:p text:style-name="P69">75 %</text:p></table:table-cell><table:table-cell table:style-name="Tableau34.B4" office:value-type="percentage" office:value="0.7"><text:p text:style-name="P69">70 %</text:p></table:table-cell><table:table-cell table:style-name="Tableau34.B4" office:value-type="percentage" office:value="0.65"><text:p text:style-name="P69">65 %</text:p></table:table-cell><table:table-cell table:style-name="Tableau34.B4" office:value-type="percentage" office:value="0.6"><text:p text:style-name="P69">60 %</text:p></table:table-cell><table:table-cell table:style-name="Tableau34.B4" office:value-type="percentage" office:value="0.55"><text:p text:style-name="P69">5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73">N = 50 </text:p></table:table-cell><table:table-cell table:style-name="Tableau34.B6" office:value-type="float" office:value="6"><text:p text:style-name="P69">6,0</text:p></table:table-cell><table:table-cell table:style-name="Tableau34.B6" office:value-type="float" office:value="8.3"><text:p text:style-name="P69">8,3</text:p></table:table-cell><table:table-cell table:style-name="Tableau34.B6" office:value-type="float" office:value="9.9"><text:p text:style-name="P69">9,9</text:p></table:table-cell><table:table-cell table:style-name="Tableau34.B6" office:value-type="float" office:value="11.1"><text:p text:style-name="P69">11,1</text:p></table:table-cell><table:table-cell table:style-name="Tableau34.B6" office:value-type="float" office:value="12"><text:p text:style-name="P69">12,0</text:p></table:table-cell><table:table-cell table:style-name="Tableau34.B6" office:value-type="float" office:value="12.7"><text:p text:style-name="P69">12,7</text:p></table:table-cell><table:table-cell table:style-name="Tableau34.B6" office:value-type="float" office:value="13.2"><text:p text:style-name="P69">13,2</text:p></table:table-cell><table:table-cell table:style-name="Tableau34.B6" office:value-type="float" office:value="13.6"><text:p text:style-name="P69">13,6</text:p></table:table-cell><table:table-cell table:style-name="Tableau34.B6" office:value-type="float" office:value="13.8"><text:p text:style-name="P69">13,8</text:p></table:table-cell><table:table-cell table:style-name="Tableau34.B6" office:value-type="float" office:value="13.9"><text:p text:style-name="P69">13,9</text:p></table:table-cell><table:table-cell table:style-name="Tableau34.A1" office:value-type="string"><text:p text:style-name="P71">N = 50</text:p></table:table-cell></table:table-row><table:table-row table:style-name="Tableau34.1"><table:table-cell table:style-name="Tableau34.A1" office:value-type="string"><text:p text:style-name="P73">N = 500 </text:p></table:table-cell><table:table-cell table:style-name="Tableau34.B6" office:value-type="float" office:value="1.9"><text:p text:style-name="P69">1,9</text:p></table:table-cell><table:table-cell table:style-name="Tableau34.B6" office:value-type="float" office:value="2.6"><text:p text:style-name="P69">2,6</text:p></table:table-cell><table:table-cell table:style-name="Tableau34.B6" office:value-type="float" office:value="3.1"><text:p text:style-name="P69">3,1</text:p></table:table-cell><table:table-cell table:style-name="Tableau34.B6" office:value-type="float" office:value="3.5"><text:p text:style-name="P69">3,5</text:p></table:table-cell><table:table-cell table:style-name="Tableau34.B6" office:value-type="float" office:value="3.8"><text:p text:style-name="P69">3,8</text:p></table:table-cell><table:table-cell table:style-name="Tableau34.B6" office:value-type="float" office:value="4"><text:p text:style-name="P69">4,0</text:p></table:table-cell><table:table-cell table:style-name="Tableau34.B6" office:value-type="float" office:value="4.2"><text:p text:style-name="P69">4,2</text:p></table:table-cell><table:table-cell table:style-name="Tableau34.B6" office:value-type="float" office:value="4.3"><text:p text:style-name="P69">4,3</text:p></table:table-cell><table:table-cell table:style-name="Tableau34.B6" office:value-type="float" office:value="4.4"><text:p text:style-name="P69">4,4</text:p></table:table-cell><table:table-cell table:style-name="Tableau34.B6" office:value-type="float" office:value="4.4"><text:p text:style-name="P69">4,4</text:p></table:table-cell><table:table-cell table:style-name="Tableau34.A1" office:value-type="string"><text:p text:style-name="P71">N = 500</text:p></table:table-cell></table:table-row><table:table-row table:style-name="Tableau34.1"><table:table-cell table:style-name="Tableau34.A1" office:value-type="string"><text:p text:style-name="P75">N = 1000 </text:p></table:table-cell><table:table-cell table:style-name="Tableau34.B6" office:value-type="float" office:value="1.4"><text:p text:style-name="P76">1,4</text:p></table:table-cell><table:table-cell table:style-name="Tableau34.B6" office:value-type="float" office:value="1.9"><text:p text:style-name="P76">1,9</text:p></table:table-cell><table:table-cell table:style-name="Tableau34.B6" office:value-type="float" office:value="2.2"><text:p text:style-name="P76">2,2</text:p></table:table-cell><table:table-cell table:style-name="Tableau34.B6" office:value-type="float" office:value="2.5"><text:p text:style-name="P76">2,5</text:p></table:table-cell><table:table-cell table:style-name="Tableau34.B6" office:value-type="float" office:value="2.7"><text:p text:style-name="P76">2,7</text:p></table:table-cell><table:table-cell table:style-name="Tableau34.B6" office:value-type="float" office:value="2.8"><text:p text:style-name="P76">2,8</text:p></table:table-cell><table:table-cell table:style-name="Tableau34.B6" office:value-type="float" office:value="3"><text:p text:style-name="P76">3,0</text:p></table:table-cell><table:table-cell table:style-name="Tableau34.B6" office:value-type="float" office:value="3"><text:p text:style-name="P76">3,0</text:p></table:table-cell><table:table-cell table:style-name="Tableau34.B6" office:value-type="float" office:value="3.1"><text:p text:style-name="P76">3,1</text:p></table:table-cell><table:table-cell table:style-name="Tableau34.B6" office:value-type="float" office:value="3.1"><text:p text:style-name="P76">3,1</text:p></table:table-cell><table:table-cell table:style-name="Tableau34.A1" office:value-type="string"><text:p text:style-name="P77">N = 1000</text:p></table:table-cell></table:table-row><table:table-row table:style-name="Tableau34.1"><table:table-cell table:style-name="Tableau34.A1" office:value-type="string"><text:p text:style-name="P73">N = 1500 </text:p></table:table-cell><table:table-cell table:style-name="Tableau34.B6" office:value-type="float" office:value="1.1"><text:p text:style-name="P69">1,1</text:p></table:table-cell><table:table-cell table:style-name="Tableau34.B6" office:value-type="float" office:value="1.5"><text:p text:style-name="P69">1,5</text:p></table:table-cell><table:table-cell table:style-name="Tableau34.B6" office:value-type="float" office:value="1.8"><text:p text:style-name="P69">1,8</text:p></table:table-cell><table:table-cell table:style-name="Tableau34.B6" office:value-type="float" office:value="2"><text:p text:style-name="P69">2,0</text:p></table:table-cell><table:table-cell table:style-name="Tableau34.B6" office:value-type="float" office:value="2.2"><text:p text:style-name="P69">2,2</text:p></table:table-cell><table:table-cell table:style-name="Tableau34.B6" office:value-type="float" office:value="2.3"><text:p text:style-name="P69">2,3</text:p></table:table-cell><table:table-cell table:style-name="Tableau34.B6" office:value-type="float" office:value="2.4"><text:p text:style-name="P69">2,4</text:p></table:table-cell><table:table-cell table:style-name="Tableau34.B6" office:value-type="float" office:value="2.5"><text:p text:style-name="P69">2,5</text:p></table:table-cell><table:table-cell table:style-name="Tableau34.B6" office:value-type="float" office:value="2.5"><text:p text:style-name="P69">2,5</text:p></table:table-cell><table:table-cell table:style-name="Tableau34.B6" office:value-type="float" office:value="2.5"><text:p text:style-name="P69">2,5</text:p></table:table-cell><table:table-cell table:style-name="Tableau34.A1" office:value-type="string"><text:p text:style-name="P71">N = 1500</text:p></table:table-cell></table:table-row><table:table-row table:style-name="Tableau34.1"><table:table-cell table:style-name="Tableau34.A1" office:value-type="string"><text:p text:style-name="P73">N = 2000 </text:p></table:table-cell><table:table-cell table:style-name="Tableau34.B6" office:value-type="float" office:value="1"><text:p text:style-name="P69">1,0</text:p></table:table-cell><table:table-cell table:style-name="Tableau34.B6" office:value-type="float" office:value="1.3"><text:p text:style-name="P69">1,3</text:p></table:table-cell><table:table-cell table:style-name="Tableau34.B6" office:value-type="float" office:value="1.6"><text:p text:style-name="P69">1,6</text:p></table:table-cell><table:table-cell table:style-name="Tableau34.B6" office:value-type="float" office:value="1.8"><text:p text:style-name="P69">1,8</text:p></table:table-cell><table:table-cell table:style-name="Tableau34.B6" office:value-type="float" office:value="1.9"><text:p text:style-name="P69">1,9</text:p></table:table-cell><table:table-cell table:style-name="Tableau34.B6" office:value-type="float" office:value="2"><text:p text:style-name="P69">2,0</text:p></table:table-cell><table:table-cell table:style-name="Tableau34.B6" office:value-type="float" office:value="2.1"><text:p text:style-name="P69">2,1</text:p></table:table-cell><table:table-cell table:style-name="Tableau34.B6" office:value-type="float" office:value="2.1"><text:p text:style-name="P69">2,1</text:p></table:table-cell><table:table-cell table:style-name="Tableau34.B6" office:value-type="float" office:value="2.2"><text:p text:style-name="P69">2,2</text:p></table:table-cell><table:table-cell table:style-name="Tableau34.B6" office:value-type="float" office:value="2.2"><text:p text:style-name="P69">2,2</text:p></table:table-cell><table:table-cell table:style-name="Tableau34.A1" office:value-type="string"><text:p text:style-name="P71">N = 2000</text:p></table:table-cell></table:table-row><table:table-row table:style-name="Tableau34.1"><table:table-cell table:style-name="Tableau34.A1" office:value-type="string"><text:p text:style-name="P73">N = 3 000 </text:p></table:table-cell><table:table-cell table:style-name="Tableau34.B6" office:value-type="float" office:value="0.8"><text:p text:style-name="P69">0,8</text:p></table:table-cell><table:table-cell table:style-name="Tableau34.B6" office:value-type="float" office:value="1.1"><text:p text:style-name="P69">1,1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5"><text:p text:style-name="P69">1,5</text:p></table:table-cell><table:table-cell table:style-name="Tableau34.B6" office:value-type="float" office:value="1.6"><text:p text:style-name="P69">1,6</text:p></table:table-cell><table:table-cell table:style-name="Tableau34.B6" office:value-type="float" office:value="1.7"><text:p text:style-name="P69">1,7</text:p></table:table-cell><table:table-cell table:style-name="Tableau34.B6" office:value-type="float" office:value="1.8"><text:p text:style-name="P69">1,8</text:p></table:table-cell><table:table-cell table:style-name="Tableau34.B6" office:value-type="float" office:value="1.8"><text:p text:style-name="P69">1,8</text:p></table:table-cell><table:table-cell table:style-name="Tableau34.B6" office:value-type="float" office:value="1.8"><text:p text:style-name="P69">1,8</text:p></table:table-cell><table:table-cell table:style-name="Tableau34.A1" office:value-type="string"><text:p text:style-name="P71">N = 3 000</text:p></table:table-cell></table:table-row><table:table-row table:style-name="Tableau34.1"><table:table-cell table:style-name="Tableau34.A1" office:value-type="string"><text:p text:style-name="P73">N = 4 000 </text:p></table:table-cell><table:table-cell table:style-name="Tableau34.B6" office:value-type="float" office:value="0.7"><text:p text:style-name="P69">0,7</text:p></table:table-cell><table:table-cell table:style-name="Tableau34.B6" office:value-type="float" office:value="0.9"><text:p text:style-name="P69">0,9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A1" office:value-type="string"><text:p text:style-name="P71">N = 4 000</text:p></table:table-cell></table:table-row><table:table-row table:style-name="Tableau34.1"><table:table-cell table:style-name="Tableau34.A1" office:value-type="string"><text:p text:style-name="P73">N = 5 000 </text:p></table:table-cell><table:table-cell table:style-name="Tableau34.B6" office:value-type="float" office:value="0.6"><text:p text:style-name="P69">0,6</text:p></table:table-cell><table:table-cell table:style-name="Tableau34.B6" office:value-type="float" office:value="0.8"><text:p text:style-name="P69">0,8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4"><text:p text:style-name="P69">1,4</text:p></table:table-cell><table:table-cell table:style-name="Tableau34.B6" office:value-type="float" office:value="1.4"><text:p text:style-name="P69">1,4</text:p></table:table-cell><table:table-cell table:style-name="Tableau34.A1" office:value-type="string"><text:p text:style-name="P71">N = 5 000</text:p></table:table-cell></table:table-row><table:table-row table:style-name="Tableau34.1"><table:table-cell table:style-name="Tableau34.A1" office:value-type="string"><text:p text:style-name="P73">N = 6000 </text:p></table:table-cell><table:table-cell table:style-name="Tableau34.B6" office:value-type="float" office:value="0.6"><text:p text:style-name="P69">0,6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3"><text:p text:style-name="P69">1,3</text:p></table:table-cell><table:table-cell table:style-name="Tableau34.A1" office:value-type="string"><text:p text:style-name="P71">N = 6000</text:p></table:table-cell></table:table-row><table:table-row table:style-name="Tableau34.1"><table:table-cell table:style-name="Tableau34.A1" office:value-type="string"><text:p text:style-name="P73">N = 7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A1" office:value-type="string"><text:p text:style-name="P71">N = 7000</text:p></table:table-cell></table:table-row><table:table-row table:style-name="Tableau34.1"><table:table-cell table:style-name="Tableau34.A1" office:value-type="string"><text:p text:style-name="P73">N=75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A1" office:value-type="string"><text:p text:style-name="P71">N=7500</text:p></table:table-cell></table:table-row><table:table-row table:style-name="Tableau34.1"><table:table-cell table:style-name="Tableau34.A1" office:value-type="string"><text:p text:style-name="P73">N=8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A1" office:value-type="string"><text:p text:style-name="P71">N=8000</text:p></table:table-cell></table:table-row><table:table-row table:style-name="Tableau34.1"><table:table-cell table:style-name="Tableau34.A1" office:value-type="string"><text:p text:style-name="P73">N = 9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A1" office:value-type="string"><text:p text:style-name="P71">N = 9000</text:p></table:table-cell></table:table-row><table:table-row table:style-name="Tableau34.1"><table:table-cell table:style-name="Tableau34.A1" office:value-type="string"><text:p text:style-name="P73">N = 10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A1" office:value-type="string"><text:p text:style-name="P71">N = 10000</text:p></table:table-cell></table:table-row><table:table-row table:style-name="Tableau34.1"><table:table-cell table:style-name="Tableau34.A1" office:value-type="string"><text:p text:style-name="P73">N = 11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 = 11000</text:p></table:table-cell></table:table-row><table:table-row table:style-name="Tableau34.1"><table:table-cell table:style-name="Tableau34.A1" office:value-type="string"><text:p text:style-name="P73">N = 12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 = 12000</text:p></table:table-cell></table:table-row><table:table-row table:style-name="Tableau34.1"><table:table-cell table:style-name="Tableau34.A1" office:value-type="string"><text:p text:style-name="P73">N = 13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 = 13000</text:p></table:table-cell></table:table-row><table:table-row table:style-name="Tableau34.1"><table:table-cell table:style-name="Tableau34.A1" office:value-type="string"><text:p text:style-name="P73">N = 14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A1" office:value-type="string"><text:p text:style-name="P71">N = 14000</text:p></table:table-cell></table:table-row><table:table-row table:style-name="Tableau34.1"><table:table-cell table:style-name="Tableau34.A1" office:value-type="string"><text:p text:style-name="P73">N = 15000 </text:p></table:table-cell><table:table-cell table:style-name="Tableau34.B6" office:value-type="float" office:value="0.3"><text:p text:style-name="P69">0,3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A1" office:value-type="string"><text:p text:style-name="P71">N = 15000</text:p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05"><text:p text:style-name="P69">5 %</text:p></table:table-cell><table:table-cell table:style-name="Tableau34.B4" office:value-type="percentage" office:value="0.1"><text:p text:style-name="P69">10 %</text:p></table:table-cell><table:table-cell table:style-name="Tableau34.B4" office:value-type="percentage" office:value="0.15"><text:p text:style-name="P69">15 %</text:p></table:table-cell><table:table-cell table:style-name="Tableau34.B4" office:value-type="percentage" office:value="0.2"><text:p text:style-name="P69">20 %</text:p></table:table-cell><table:table-cell table:style-name="Tableau34.B4" office:value-type="percentage" office:value="0.25"><text:p text:style-name="P69">25 %</text:p></table:table-cell><table:table-cell table:style-name="Tableau34.B4" office:value-type="percentage" office:value="0.3"><text:p text:style-name="P69">30 %</text:p></table:table-cell><table:table-cell table:style-name="Tableau34.B4" office:value-type="percentage" office:value="0.35"><text:p text:style-name="P69">35 %</text:p></table:table-cell><table:table-cell table:style-name="Tableau34.B4" office:value-type="percentage" office:value="0.4"><text:p text:style-name="P69">40 %</text:p></table:table-cell><table:table-cell table:style-name="Tableau34.B4" office:value-type="percentage" office:value="0.45"><text:p text:style-name="P69">4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95"><text:p text:style-name="P69">95 %</text:p></table:table-cell><table:table-cell table:style-name="Tableau34.B4" office:value-type="percentage" office:value="0.9"><text:p text:style-name="P69">90 %</text:p></table:table-cell><table:table-cell table:style-name="Tableau34.B4" office:value-type="percentage" office:value="0.85"><text:p text:style-name="P69">85 %</text:p></table:table-cell><table:table-cell table:style-name="Tableau34.B4" office:value-type="percentage" office:value="0.8"><text:p text:style-name="P69">80 %</text:p></table:table-cell><table:table-cell table:style-name="Tableau34.B4" office:value-type="percentage" office:value="0.75"><text:p text:style-name="P69">75 %</text:p></table:table-cell><table:table-cell table:style-name="Tableau34.B4" office:value-type="percentage" office:value="0.7"><text:p text:style-name="P69">70 %</text:p></table:table-cell><table:table-cell table:style-name="Tableau34.B4" office:value-type="percentage" office:value="0.65"><text:p text:style-name="P69">65 %</text:p></table:table-cell><table:table-cell table:style-name="Tableau34.B4" office:value-type="percentage" office:value="0.6"><text:p text:style-name="P69">60 %</text:p></table:table-cell><table:table-cell table:style-name="Tableau34.B4" office:value-type="percentage" office:value="0.55"><text:p text:style-name="P69">5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/table:table><text:p text:style-name="P14"/></draw:text-box></draw:frame>Čtenářům se připomíná, že výsledky průzkumu jsou odhady, jejichž přesnost, pokud je vše stejné, závisí na velikosti vzorku a na pozorovaném procentu. Se vzorky asi 1000 rozhovorů se skutečné procento liší v rámci následujících limitů spolehlivosti: </text:p>
        <text:h text:style-name="P7" text:outline-level="1"><text:bookmark-start text:name="__RefHeading___Toc215608_2930363814"/>Dotazník <text:bookmark-end text:name="__RefHeading___Toc215608_2930363814"/></text:h>
        <text:p text:style-name="P41"><text:span text:style-name="T2">QB1) Absolvovali jste někdy v minulosti nebo v současnosti počáteční odborné vzdělávání a přípravu na vyšší sekundární úrovni?</text:span> (POUZE PŘEČTĚTE ODPOVĚĎ NA JEDNU ZPRÁVU) </text:p>
        <text:p text:style-name="P41">1 Naprosto souhlasím </text:p>
        <text:p text:style-name="P41">2 Spíše souhlasím </text:p>
        <text:p text:style-name="P41">3 Nesouhlasím </text:p>
        <text:p text:style-name="P41">4 Naprosto nesouhlasím </text:p>
        <text:p text:style-name="P41">999 Nevím </text:p>
        <text:p text:style-name="P41"><text:span text:style-name="T2">QB2) Který z následujících způsobů vzdělávání byste doporučili mladému člověku, který nyní rozhoduje o vyšším sekundárním vzdělání? </text:span>(ČTĚTE TAKÉ – POUZE JEDNA ODPOVĚĎ) </text:p>
        <text:p text:style-name="P41">1 Všeobecné středoškolské vzdělání </text:p>
        <text:p text:style-name="P41">2 Odborné středoškolské vzdělání </text:p>
        <text:p text:style-name="P41">3 Záleží (SPONTANEOUS) </text:p>
        <text:p text:style-name="P41">999 Nevím </text:p>
        <text:p text:style-name="P41"><text:span text:style-name="T2">QB3) Který z následujících způsobů vzdělávání byste doporučili mladému člověku, který dokončuje vyšší sekundární vzdělání?</text:span> (ČTĚTE TAKÉ – POUZE JEDNA ODPOVĚĎ) </text:p>
        <text:p text:style-name="P41">1 Vyšší akademické vzdělání </text:p>
        <text:p text:style-name="P41">2 Vyšší odborné vzdělávání a příprava </text:p>
        <text:p text:style-name="P41">3 Záleží (SPONTANEOUS) </text:p>
        <text:p text:style-name="P41">999 Nevím </text:p>
        <text:p text:style-name="P41"><text:span text:style-name="T2">QB4) Jaké jsou podle vás hlavní faktory, které v dnešní době ovlivňují mladé lidi při volbě odborného vzdělávání a přípravy před všeobecným vzděláváním? </text:span>(Zobrazit SCREEN-READ OUT-MAX. 3 ODPOVĚDI MOŽNÉ-RANDOMISE) </text:p>
        <text:p text:style-name="P41">1 Pokyny od učitelů nebo školních poradců </text:p>
        <text:p text:style-name="P41">2 Poradenství od rodičů nebo jiných členů rodiny </text:p>
        <text:p text:style-name="P41">3 Potřeba nebo touha mít práci a vydělat peníze co nejdříve </text:p>
        <text:p text:style-name="P41">4 Chcete se stát podnikatelem nebo osobou samostatně výdělečně činnou </text:p>
        <text:p text:style-name="P41">5 Špatný školní výkon nebo známky </text:p>
        <text:p text:style-name="P41">6 Dělat to, co dělá většina lidí kolem nich (např. přátelé, spolužáci nebo jiní v jejich okolí) </text:p>
        <text:p text:style-name="P41">7 Vliv sociálních médií nebo online obsahu </text:p>
        <text:p text:style-name="P41">8 Vnímaná prestiž nebo sociální postavení cesty odborného vzdělávání a přípravy </text:p>
        <text:p text:style-name="P41">9 Ostatní (SPONTANEOUS) </text:p>
        <text:p text:style-name="P41">10 Nevím </text:p>
        <text:p text:style-name="P41"><text:span text:style-name="T2">QB5) Můžete mi říci, do jaké míry souhlasíte nebo nesouhlasíte s následujícím tvrzením: V (NAŠE ZEMĚ) lidé, kteří se chystají zvolit si vyšší sekundární vzdělání, dostávají dostatek informací o příležitostech v oblasti odborného vzdělávání a přípravy.</text:span> (Zobrazit SCREEN-READ OUT-ONE odpověď pouze) </text:p>
        <text:p text:style-name="P41">1 Naprosto souhlasím </text:p>
        <text:p text:style-name="P41">2 Spíše souhlasím </text:p>
        <text:p text:style-name="P41">3 Nesouhlasím </text:p>
        <text:p text:style-name="P41">4 Naprosto nesouhlasím </text:p>
        <text:p text:style-name="P41">999 Nevím </text:p>
        <text:p text:style-name="P41"><text:span text:style-name="T2">QB6) Jak je podle vás nahlíženo na INITIÁLNÍ odborné vzdělávání a přípravu v (NAŠE ZEMĚ)? </text:span>(Zobrazit SCREEN-READ OUT-ONE odpověď pouze) </text:p>
        <text:p text:style-name="P41">1 Velmi pozitivní </text:p>
        <text:p text:style-name="P41">2 Poměrně pozitivní </text:p>
        <text:p text:style-name="P41">3 poměrně negativní </text:p>
        <text:p text:style-name="P41">4 Velmi negativní </text:p>
        <text:p text:style-name="P41">999 Nevím </text:p>
        <text:p text:style-name="P41"><text:span text:style-name="T2">QB7) Prosím, řekněte mi, do jaké míry souhlasíte nebo nesouhlasíte s každým z následujících tvrzení: </text:span>(ZOBRAZIT ODPOVĚĎ NA VYJÁDŘENOU ODPOVĚDNOST PODLE BODU – OBSAH RANDOMISE) </text:p>
        <text:p text:style-name="P41">Rozhodně souhlasím </text:p>
        <text:p text:style-name="P41"/>
        <text:p text:style-name="P41">Spíše souhlasím </text:p>
        <text:p text:style-name="P41"/>
        <text:p text:style-name="P41">Spíše nesouhlasím </text:p>
        <text:p text:style-name="P41"/>
        <text:p text:style-name="P41">Rozhodně nesouhlasím </text:p>
        <text:p text:style-name="P41"/>
        <text:p text:style-name="P41">Nevím </text:p>
        <text:p text:style-name="P41"/>
        <text:p text:style-name="P41">počáteční odborné vzdělávání a příprava nabízí vysoce kvalitní učení </text:p>
        <text:p text:style-name="P41">1 2 3 4 999 </text:p>
        <text:p text:style-name="P41">počáteční odborné vzdělávání a příprava umožňuje přístup k moderní fyzické a digitální infrastruktuře (počítačům, strojům atd.) </text:p>
        <text:p text:style-name="P41">1 2 3 4 999 </text:p>
        <text:p text:style-name="P41">Učitelé a školitelé v počátečním odborném vzdělávání a přípravě jsou kompetentní </text:p>
        <text:p text:style-name="P41">1 2 3 4 999 </text:p>
        <text:p text:style-name="P41"><text:soft-page-break/>Lidé, kteří absolvují programy počátečního odborného vzdělávání a přípravy, se mohou zapsat do vysokoškolského studia </text:p>
        <text:p text:style-name="P41">1 2 3 4 999 </text:p>
        <text:p text:style-name="P41"/>
        <text:p text:style-name="P43">Lidé, kteří studují na kvalifikaci počátečního odborného vzdělávání a přípravy, mají v rámci svého studia možnost studovat v zahraničí. </text:p>
        <text:p text:style-name="P41">1 2 3 4 999 </text:p>
        <text:p text:style-name="P41">počáteční odborné vzdělávání a příprava neposkytuje dostatek průřezových dovedností, jako je komunikace nebo kritické myšlení </text:p>
        <text:p text:style-name="P41">1 2 3 4 999 </text:p>
        <text:p text:style-name="P41">Programy počátečního odborného vzdělávání a přípravy často neučí základní dovednosti, jako je gramotnost nebo digitální gramotnost </text:p>
        <text:p text:style-name="P41">1 2 3 4 999 </text:p>
        <text:p text:style-name="P41">Lidé v programech počátečního odborného vzdělávání a přípravy se učí specializované technické dovednosti přímo související s konkrétními povoláními </text:p>
        <text:p text:style-name="P41">1 2 3 4 99 </text:p>
        <text:p text:style-name="P41"/>
        <text:p text:style-name="P41"><text:span text:style-name="T2">QB8) Prosím, řekněte mi, do jaké míry souhlasíte nebo nesouhlasíte s každým z následujících tvrzení: </text:span>(Zobrazit SCREEN-READ OUT-ONE odpověď na položku-RANDOMISE) </text:p>
        <text:p text:style-name="P41">Rozhodně souhlasím </text:p>
        <text:p text:style-name="P41">Spíše souhlasím </text:p>
        <text:p text:style-name="P41">Spíše nesouhlasím </text:p>
        <text:p text:style-name="P41">Rozhodně nesouhlasím </text:p>
        <text:p text:style-name="P41">Nevím </text:p>
        <text:p text:style-name="P41">Pracovní místa spojená s kvalifikací v počátečním odborném vzdělávání a přípravě mohou být nahrazena automatizací </text:p>
        <text:p text:style-name="P41">1 2 3 4 999 </text:p>
        <text:p text:style-name="P41">Kvalifikace v počátečním odborném vzdělávání a přípravě vedou k pracovním místům, která jsou dobře placená </text:p>
        <text:p text:style-name="P41">1 2 3 4 999 </text:p>
        <text:p text:style-name="P41">Kvalifikace v počátečním odborném vzdělávání a přípravě vedou k pracovním místům, která jsou ve společnosti vysoce ceněna </text:p>
        <text:p text:style-name="P41">1 2 3 4 999 </text:p>
        <text:p text:style-name="P41">Kvalifikace v oblasti počátečního odborného vzdělávání a přípravy vedou k pracovním místům, po nichž je na trhu práce vysoká poptávka (NAŠE ZEMĚ) </text:p>
        <text:p text:style-name="P41">1 2 3 4 999 </text:p>
        <text:p text:style-name="P41">Kvalifikace počátečního odborného vzdělávání a přípravy vedou k pracovním místům, která přispívají k ekologické transformaci </text:p>
        <text:p text:style-name="P41">1 2 3 4 999 </text:p>
        <text:p text:style-name="P41"/>
        <text:p text:style-name="P41"><text:span text:style-name="T2">QB9) Prosím, řekněte mi, do jaké míry souhlasíte nebo nesouhlasíte s každým z následujících tvrzení: </text:span>(Zobrazit SCREEN-READ OUT-ONE odpověď na položku-RANDOMISE) </text:p>
        <text:p text:style-name="P41">Rozhodně souhlasím </text:p>
        <text:p text:style-name="P41">Spíše souhlasím </text:p>
        <text:p text:style-name="P41">Spíše nesouhlasím </text:p>
        <text:p text:style-name="P41">Rozhodně nesouhlasím </text:p>
        <text:p text:style-name="P41">Nevím </text:p>
        <text:p text:style-name="P41">Obecně je snazší studovat kvalifikaci v obecném vyšším sekundárním vzdělávání než v počátečním odborném vzdělávání a přípravě. </text:p>
        <text:p text:style-name="P41">1 2 3 4 999 </text:p>
        <text:p text:style-name="P41">Studenti s vyššími akademickými výsledky jsou často na vyšší sekundární úrovni povzbuzováni k tomu, aby usilovali o všeobecné vzdělání spíše než o počáteční odborné vzdělávání. </text:p>
        <text:p text:style-name="P41">1 2 3 4 999 </text:p>
        <text:p text:style-name="P41">V (NAŠE ZEMĚ) má všeobecné vzdělávání na vyšší sekundární úrovni pozitivnější obraz než počáteční odborné vzdělávání </text:p>
        <text:p text:style-name="P41">1 2 3 4 999 </text:p>
        <text:p text:style-name="P41">Programy počátečního odborného vzdělávání a přípravy jsou dostatečně inkluzivní, aby bylo zajištěno, že studenti, kteří mohou čelit překážkám v určitých typech vzdělávacího prostředí, získají podporu, kterou potřebují k dokončení programů. </text:p>
        <text:p text:style-name="P41">1 2 3 4 999 </text:p>
        <text:p text:style-name="P41"/>
        <text:p text:style-name="P41">Další otázka se týká přírodních věd, technologií, inženýrství a matematiky (STEM). To zahrnuje oblasti, jako je stavebnictví, automobilový průmysl, výroba a informační a komunikační technologie, které zahrnují technické dovednosti, kreativitu a řešení problémů. </text:p>
        <text:p text:style-name="P41"/>
        <text:p text:style-name="P38">QB10) Prosím, řekněte mi, do jaké míry souhlasíte nebo nesouhlasíte s každým z následujících tvrzení: </text:p>
        <text:p text:style-name="P41">(Zobrazit SCREEN-READ OUT-ONE odpověď na položku) </text:p>
        <text:p text:style-name="P41">Rozhodně souhlasím </text:p>
        <text:p text:style-name="P41">Spíše souhlasím </text:p>
        <text:p text:style-name="P41">Spíše nesouhlasím </text:p>
        <text:p text:style-name="P41">Rozhodně nesouhlasím </text:p>
        <text:p text:style-name="P41">Nevím </text:p>
        <text:p text:style-name="P41"/>
        <text:p text:style-name="P41">Oblasti související se STEM v počátečním odborném vzdělávání a přípravě (např. stavebnictví, automobilový <text:soft-page-break/>průmysl, výroba, informační a komunikační technologie) jsou vhodnější pro muže </text:p>
        <text:p text:style-name="P41">1 2 3 4 999 </text:p>
        <text:p text:style-name="P41">Ženy, které se zajímají o obory související se STEM v počátečním odborném vzdělávání a přípravě, mohou být méně povzbuzovány rodinami a školami než muži, kteří se zajímají o obory související se STEM. </text:p>
        <text:p text:style-name="P41">1 2 3 4 999 </text:p>
        <text:p text:style-name="P38">QB11) Prosím, řekněte mi, do jaké míry souhlasíte nebo nesouhlasíte s každým z následujících tvrzení: </text:p>
        <text:p text:style-name="P41">(Zobrazit SCREEN-READ OUT-ONE odpověď na položku) </text:p>
        <text:p text:style-name="P41"/>
        <text:p text:style-name="P41">Rozhodně souhlasím </text:p>
        <text:p text:style-name="P41">Spíše souhlasím </text:p>
        <text:p text:style-name="P41">Spíše nesouhlasím </text:p>
        <text:p text:style-name="P41">Rozhodně nesouhlasím </text:p>
        <text:p text:style-name="P41">Nevím </text:p>
        <text:p text:style-name="P41"/>
        <text:p text:style-name="P41">Ženy jsou často povzbuzovány, aby pokračovaly ve všeobecném vzdělávání, i když vyjadřují zájem o technické, praktické a praktické předměty. </text:p>
        <text:p text:style-name="P41">1 2 3 4 999 </text:p>
        <text:p text:style-name="P41">Muži, kteří nedosahují vysokých akademických výsledků, čelí většímu tlaku, aby si zvolili počáteční odborné vzdělávání a přípravu před všeobecným vzděláváním, než ženy. </text:p>
        <text:p text:style-name="P41">1 2 3 4 999 </text:p>
        <text:p text:style-name="P41">Učitelé a poradci dostatečně neřeší genderové předsudky dříve, než si studenti vyberou mezi všeobecným a odborným vzděláváním. </text:p>
        <text:p text:style-name="P41">1 2 3 4 999 </text:p>
        <text:p text:style-name="P41">Genderové stereotypy týkající se volby mezi všeobecným a odborným vzděláváním jsou často posilovány rodinami, vrstevníky a sociálními médii. </text:p>
        <text:p text:style-name="P41">1 2 3 4 999 </text:p>
        <text:p text:style-name="P41">Muži v oblastech počátečního odborného vzdělávání a přípravy souvisejících s péčí nebo službami často čelí sociálnímu stigmatu nebo úsudku </text:p>
        <text:p text:style-name="P41">1 2 3 4 999 </text:p>
      </text:section>
      <text:p text:style-name="P4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Gras" style:font-family-generic="swiss" style:font-pitch="variable"/>
    <style:font-face style:name="Calibri2" svg:font-family="Calibri" style:font-adornments="Normal" style:font-family-generic="swiss"/>
    <style:font-face style:name="Calibri3" svg:font-family="Calibri" style:font-adornments="Norm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draw:stroke-dash draw:name="Dash_20_Dot_20_1" draw:display-name="Dash Dot 1" draw:style="rect" draw:dots1="1" draw:dots1-length="0.011cm" draw:dots2="1" draw:dots2-length="0.011cm" draw:distance="0.011cm"/>
    <draw:stroke-dash draw:name="Dashed_20__28_var_29__20_10" draw:display-name="Dashed (var) 10" draw:style="rect" draw:dots1="1" draw:dots1-length="0.011cm" draw:dots2="1" draw:dots2-length="0.011cm" draw:distance="0.011cm"/>
    <draw:stroke-dash draw:name="Dashed_20__28_var_29__20_100" draw:display-name="Dashed (var) 100" draw:style="rect" draw:dots1="1" draw:dots1-length="0.011cm" draw:dots2="1" draw:dots2-length="0.011cm" draw:distance="0.011cm"/>
    <draw:stroke-dash draw:name="Dashed_20__28_var_29__20_101" draw:display-name="Dashed (var) 101" draw:style="rect" draw:dots1="1" draw:dots1-length="0.011cm" draw:dots2="1" draw:dots2-length="0.011cm" draw:distance="0.011cm"/>
    <draw:stroke-dash draw:name="Dashed_20__28_var_29__20_102" draw:display-name="Dashed (var) 102" draw:style="rect" draw:dots1="1" draw:dots1-length="0.011cm" draw:dots2="1" draw:dots2-length="0.011cm" draw:distance="0.011cm"/>
    <draw:stroke-dash draw:name="Dashed_20__28_var_29__20_103" draw:display-name="Dashed (var) 103" draw:style="rect" draw:dots1="1" draw:dots1-length="0.011cm" draw:dots2="1" draw:dots2-length="0.011cm" draw:distance="0.011cm"/>
    <draw:stroke-dash draw:name="Dashed_20__28_var_29__20_104" draw:display-name="Dashed (var) 104" draw:style="rect" draw:dots1="1" draw:dots1-length="0.011cm" draw:dots2="1" draw:dots2-length="0.011cm" draw:distance="0.011cm"/>
    <draw:stroke-dash draw:name="Dashed_20__28_var_29__20_105" draw:display-name="Dashed (var) 105" draw:style="rect" draw:dots1="1" draw:dots1-length="0.011cm" draw:dots2="1" draw:dots2-length="0.011cm" draw:distance="0.011cm"/>
    <draw:stroke-dash draw:name="Dashed_20__28_var_29__20_106" draw:display-name="Dashed (var) 106" draw:style="rect" draw:dots1="1" draw:dots1-length="0.011cm" draw:dots2="1" draw:dots2-length="0.011cm" draw:distance="0.011cm"/>
    <draw:stroke-dash draw:name="Dashed_20__28_var_29__20_107" draw:display-name="Dashed (var) 107" draw:style="rect" draw:dots1="1" draw:dots1-length="0.011cm" draw:dots2="1" draw:dots2-length="0.011cm" draw:distance="0.011cm"/>
    <draw:stroke-dash draw:name="Dashed_20__28_var_29__20_108" draw:display-name="Dashed (var) 108" draw:style="rect" draw:dots1="1" draw:dots1-length="0.011cm" draw:dots2="1" draw:dots2-length="0.011cm" draw:distance="0.011cm"/>
    <draw:stroke-dash draw:name="Dashed_20__28_var_29__20_109" draw:display-name="Dashed (var) 109" draw:style="rect" draw:dots1="1" draw:dots1-length="0.011cm" draw:dots2="1" draw:dots2-length="0.011cm" draw:distance="0.011cm"/>
    <draw:stroke-dash draw:name="Dashed_20__28_var_29__20_11" draw:display-name="Dashed (var) 11" draw:style="rect" draw:dots1="1" draw:dots1-length="0.011cm" draw:dots2="1" draw:dots2-length="0.011cm" draw:distance="0.011cm"/>
    <draw:stroke-dash draw:name="Dashed_20__28_var_29__20_110" draw:display-name="Dashed (var) 110" draw:style="rect" draw:dots1="1" draw:dots1-length="0.011cm" draw:dots2="1" draw:dots2-length="0.011cm" draw:distance="0.011cm"/>
    <draw:stroke-dash draw:name="Dashed_20__28_var_29__20_111" draw:display-name="Dashed (var) 111" draw:style="rect" draw:dots1="1" draw:dots1-length="0.011cm" draw:dots2="1" draw:dots2-length="0.011cm" draw:distance="0.011cm"/>
    <draw:stroke-dash draw:name="Dashed_20__28_var_29__20_112" draw:display-name="Dashed (var) 112" draw:style="rect" draw:dots1="1" draw:dots1-length="0.011cm" draw:dots2="1" draw:dots2-length="0.011cm" draw:distance="0.011cm"/>
    <draw:stroke-dash draw:name="Dashed_20__28_var_29__20_113" draw:display-name="Dashed (var) 113" draw:style="rect" draw:dots1="1" draw:dots1-length="0.011cm" draw:dots2="1" draw:dots2-length="0.011cm" draw:distance="0.011cm"/>
    <draw:stroke-dash draw:name="Dashed_20__28_var_29__20_114" draw:display-name="Dashed (var) 114" draw:style="rect" draw:dots1="1" draw:dots1-length="0.011cm" draw:dots2="1" draw:dots2-length="0.011cm" draw:distance="0.011cm"/>
    <draw:stroke-dash draw:name="Dashed_20__28_var_29__20_115" draw:display-name="Dashed (var) 115" draw:style="rect" draw:dots1="1" draw:dots1-length="0.011cm" draw:dots2="1" draw:dots2-length="0.011cm" draw:distance="0.011cm"/>
    <draw:stroke-dash draw:name="Dashed_20__28_var_29__20_116" draw:display-name="Dashed (var) 116" draw:style="rect" draw:dots1="1" draw:dots1-length="0.011cm" draw:dots2="1" draw:dots2-length="0.011cm" draw:distance="0.011cm"/>
    <draw:stroke-dash draw:name="Dashed_20__28_var_29__20_117" draw:display-name="Dashed (var) 117" draw:style="rect" draw:dots1="1" draw:dots1-length="0.011cm" draw:dots2="1" draw:dots2-length="0.011cm" draw:distance="0.011cm"/>
    <draw:stroke-dash draw:name="Dashed_20__28_var_29__20_118" draw:display-name="Dashed (var) 118" draw:style="rect" draw:dots1="1" draw:dots1-length="0.011cm" draw:dots2="1" draw:dots2-length="0.011cm" draw:distance="0.011cm"/>
    <draw:stroke-dash draw:name="Dashed_20__28_var_29__20_119" draw:display-name="Dashed (var) 119" draw:style="rect" draw:dots1="1" draw:dots1-length="0.011cm" draw:dots2="1" draw:dots2-length="0.011cm" draw:distance="0.011cm"/>
    <draw:stroke-dash draw:name="Dashed_20__28_var_29__20_12" draw:display-name="Dashed (var) 12" draw:style="rect" draw:dots1="1" draw:dots1-length="0.011cm" draw:dots2="1" draw:dots2-length="0.011cm" draw:distance="0.011cm"/>
    <draw:stroke-dash draw:name="Dashed_20__28_var_29__20_120" draw:display-name="Dashed (var) 120" draw:style="rect" draw:dots1="1" draw:dots1-length="0.011cm" draw:dots2="1" draw:dots2-length="0.011cm" draw:distance="0.011cm"/>
    <draw:stroke-dash draw:name="Dashed_20__28_var_29__20_121" draw:display-name="Dashed (var) 121" draw:style="rect" draw:dots1="1" draw:dots1-length="0.011cm" draw:dots2="1" draw:dots2-length="0.011cm" draw:distance="0.011cm"/>
    <draw:stroke-dash draw:name="Dashed_20__28_var_29__20_122" draw:display-name="Dashed (var) 122" draw:style="rect" draw:dots1="1" draw:dots1-length="0.011cm" draw:dots2="1" draw:dots2-length="0.011cm" draw:distance="0.011cm"/>
    <draw:stroke-dash draw:name="Dashed_20__28_var_29__20_123" draw:display-name="Dashed (var) 123" draw:style="rect" draw:dots1="1" draw:dots1-length="0.011cm" draw:dots2="1" draw:dots2-length="0.011cm" draw:distance="0.011cm"/>
    <draw:stroke-dash draw:name="Dashed_20__28_var_29__20_124" draw:display-name="Dashed (var) 124" draw:style="rect" draw:dots1="1" draw:dots1-length="0.011cm" draw:dots2="1" draw:dots2-length="0.011cm" draw:distance="0.011cm"/>
    <draw:stroke-dash draw:name="Dashed_20__28_var_29__20_125" draw:display-name="Dashed (var) 125" draw:style="rect" draw:dots1="1" draw:dots1-length="0.011cm" draw:dots2="1" draw:dots2-length="0.011cm" draw:distance="0.011cm"/>
    <draw:stroke-dash draw:name="Dashed_20__28_var_29__20_126" draw:display-name="Dashed (var) 126" draw:style="rect" draw:dots1="1" draw:dots1-length="0.011cm" draw:dots2="1" draw:dots2-length="0.011cm" draw:distance="0.011cm"/>
    <draw:stroke-dash draw:name="Dashed_20__28_var_29__20_127" draw:display-name="Dashed (var) 127" draw:style="rect" draw:dots1="1" draw:dots1-length="0.011cm" draw:dots2="1" draw:dots2-length="0.011cm" draw:distance="0.011cm"/>
    <draw:stroke-dash draw:name="Dashed_20__28_var_29__20_128" draw:display-name="Dashed (var) 128" draw:style="rect" draw:dots1="1" draw:dots1-length="0.011cm" draw:dots2="1" draw:dots2-length="0.011cm" draw:distance="0.011cm"/>
    <draw:stroke-dash draw:name="Dashed_20__28_var_29__20_129" draw:display-name="Dashed (var) 129" draw:style="rect" draw:dots1="1" draw:dots1-length="0.011cm" draw:dots2="1" draw:dots2-length="0.011cm" draw:distance="0.011cm"/>
    <draw:stroke-dash draw:name="Dashed_20__28_var_29__20_13" draw:display-name="Dashed (var) 13" draw:style="rect" draw:dots1="1" draw:dots1-length="0.011cm" draw:dots2="1" draw:dots2-length="0.011cm" draw:distance="0.011cm"/>
    <draw:stroke-dash draw:name="Dashed_20__28_var_29__20_137" draw:display-name="Dashed (var) 137" draw:style="rect" draw:dots1="1" draw:dots1-length="0.011cm" draw:dots2="1" draw:dots2-length="0.011cm" draw:distance="0.011cm"/>
    <draw:stroke-dash draw:name="Dashed_20__28_var_29__20_138" draw:display-name="Dashed (var) 138" draw:style="rect" draw:dots1="1" draw:dots1-length="0.011cm" draw:dots2="1" draw:dots2-length="0.011cm" draw:distance="0.011cm"/>
    <draw:stroke-dash draw:name="Dashed_20__28_var_29__20_139" draw:display-name="Dashed (var) 139" draw:style="rect" draw:dots1="1" draw:dots1-length="0.011cm" draw:dots2="1" draw:dots2-length="0.011cm" draw:distance="0.011cm"/>
    <draw:stroke-dash draw:name="Dashed_20__28_var_29__20_14" draw:display-name="Dashed (var) 14" draw:style="rect" draw:dots1="1" draw:dots1-length="0.011cm" draw:dots2="1" draw:dots2-length="0.011cm" draw:distance="0.011cm"/>
    <draw:stroke-dash draw:name="Dashed_20__28_var_29__20_140" draw:display-name="Dashed (var) 140" draw:style="rect" draw:dots1="1" draw:dots1-length="0.011cm" draw:dots2="1" draw:dots2-length="0.011cm" draw:distance="0.011cm"/>
    <draw:stroke-dash draw:name="Dashed_20__28_var_29__20_141" draw:display-name="Dashed (var) 141" draw:style="rect" draw:dots1="1" draw:dots1-length="0.011cm" draw:dots2="1" draw:dots2-length="0.011cm" draw:distance="0.011cm"/>
    <draw:stroke-dash draw:name="Dashed_20__28_var_29__20_142" draw:display-name="Dashed (var) 142" draw:style="rect" draw:dots1="1" draw:dots1-length="0.011cm" draw:dots2="1" draw:dots2-length="0.011cm" draw:distance="0.011cm"/>
    <draw:stroke-dash draw:name="Dashed_20__28_var_29__20_143" draw:display-name="Dashed (var) 143" draw:style="rect" draw:dots1="1" draw:dots1-length="0.011cm" draw:dots2="1" draw:dots2-length="0.011cm" draw:distance="0.011cm"/>
    <draw:stroke-dash draw:name="Dashed_20__28_var_29__20_144" draw:display-name="Dashed (var) 144" draw:style="rect" draw:dots1="1" draw:dots1-length="0.011cm" draw:dots2="1" draw:dots2-length="0.011cm" draw:distance="0.011cm"/>
    <draw:stroke-dash draw:name="Dashed_20__28_var_29__20_145" draw:display-name="Dashed (var) 145" draw:style="rect" draw:dots1="1" draw:dots1-length="0.011cm" draw:dots2="1" draw:dots2-length="0.011cm" draw:distance="0.011cm"/>
    <draw:stroke-dash draw:name="Dashed_20__28_var_29__20_146" draw:display-name="Dashed (var) 146" draw:style="rect" draw:dots1="1" draw:dots1-length="0.011cm" draw:dots2="1" draw:dots2-length="0.011cm" draw:distance="0.011cm"/>
    <draw:stroke-dash draw:name="Dashed_20__28_var_29__20_147" draw:display-name="Dashed (var) 147" draw:style="rect" draw:dots1="1" draw:dots1-length="0.011cm" draw:dots2="1" draw:dots2-length="0.011cm" draw:distance="0.011cm"/>
    <draw:stroke-dash draw:name="Dashed_20__28_var_29__20_148" draw:display-name="Dashed (var) 148" draw:style="rect" draw:dots1="1" draw:dots1-length="0.011cm" draw:dots2="1" draw:dots2-length="0.011cm" draw:distance="0.011cm"/>
    <draw:stroke-dash draw:name="Dashed_20__28_var_29__20_149" draw:display-name="Dashed (var) 149" draw:style="rect" draw:dots1="1" draw:dots1-length="0.011cm" draw:dots2="1" draw:dots2-length="0.011cm" draw:distance="0.011cm"/>
    <draw:stroke-dash draw:name="Dashed_20__28_var_29__20_15" draw:display-name="Dashed (var) 15" draw:style="rect" draw:dots1="1" draw:dots1-length="0.011cm" draw:dots2="1" draw:dots2-length="0.011cm" draw:distance="0.011cm"/>
    <draw:stroke-dash draw:name="Dashed_20__28_var_29__20_150" draw:display-name="Dashed (var) 150" draw:style="rect" draw:dots1="1" draw:dots1-length="0.011cm" draw:dots2="1" draw:dots2-length="0.011cm" draw:distance="0.011cm"/>
    <draw:stroke-dash draw:name="Dashed_20__28_var_29__20_151" draw:display-name="Dashed (var) 151" draw:style="rect" draw:dots1="1" draw:dots1-length="0.011cm" draw:dots2="1" draw:dots2-length="0.011cm" draw:distance="0.011cm"/>
    <draw:stroke-dash draw:name="Dashed_20__28_var_29__20_152" draw:display-name="Dashed (var) 152" draw:style="rect" draw:dots1="1" draw:dots1-length="0.011cm" draw:dots2="1" draw:dots2-length="0.011cm" draw:distance="0.011cm"/>
    <draw:stroke-dash draw:name="Dashed_20__28_var_29__20_153" draw:display-name="Dashed (var) 153" draw:style="rect" draw:dots1="1" draw:dots1-length="0.011cm" draw:dots2="1" draw:dots2-length="0.011cm" draw:distance="0.011cm"/>
    <draw:stroke-dash draw:name="Dashed_20__28_var_29__20_154" draw:display-name="Dashed (var) 154" draw:style="rect" draw:dots1="1" draw:dots1-length="0.011cm" draw:dots2="1" draw:dots2-length="0.011cm" draw:distance="0.011cm"/>
    <draw:stroke-dash draw:name="Dashed_20__28_var_29__20_155" draw:display-name="Dashed (var) 155" draw:style="rect" draw:dots1="1" draw:dots1-length="0.011cm" draw:dots2="1" draw:dots2-length="0.011cm" draw:distance="0.011cm"/>
    <draw:stroke-dash draw:name="Dashed_20__28_var_29__20_156" draw:display-name="Dashed (var) 156" draw:style="rect" draw:dots1="1" draw:dots1-length="0.011cm" draw:dots2="1" draw:dots2-length="0.011cm" draw:distance="0.011cm"/>
    <draw:stroke-dash draw:name="Dashed_20__28_var_29__20_157" draw:display-name="Dashed (var) 157" draw:style="rect" draw:dots1="1" draw:dots1-length="0.011cm" draw:dots2="1" draw:dots2-length="0.011cm" draw:distance="0.011cm"/>
    <draw:stroke-dash draw:name="Dashed_20__28_var_29__20_158" draw:display-name="Dashed (var) 158" draw:style="rect" draw:dots1="1" draw:dots1-length="0.011cm" draw:dots2="1" draw:dots2-length="0.011cm" draw:distance="0.011cm"/>
    <draw:stroke-dash draw:name="Dashed_20__28_var_29__20_159" draw:display-name="Dashed (var) 159" draw:style="rect" draw:dots1="1" draw:dots1-length="0.011cm" draw:dots2="1" draw:dots2-length="0.011cm" draw:distance="0.011cm"/>
    <draw:stroke-dash draw:name="Dashed_20__28_var_29__20_16" draw:display-name="Dashed (var) 16" draw:style="rect" draw:dots1="1" draw:dots1-length="0.011cm" draw:dots2="1" draw:dots2-length="0.011cm" draw:distance="0.011cm"/>
    <draw:stroke-dash draw:name="Dashed_20__28_var_29__20_160" draw:display-name="Dashed (var) 160" draw:style="rect" draw:dots1="1" draw:dots1-length="0.011cm" draw:dots2="1" draw:dots2-length="0.011cm" draw:distance="0.011cm"/>
    <draw:stroke-dash draw:name="Dashed_20__28_var_29__20_161" draw:display-name="Dashed (var) 161" draw:style="rect" draw:dots1="1" draw:dots1-length="0.011cm" draw:dots2="1" draw:dots2-length="0.011cm" draw:distance="0.011cm"/>
    <draw:stroke-dash draw:name="Dashed_20__28_var_29__20_162" draw:display-name="Dashed (var) 162" draw:style="rect" draw:dots1="1" draw:dots1-length="0.011cm" draw:dots2="1" draw:dots2-length="0.011cm" draw:distance="0.011cm"/>
    <draw:stroke-dash draw:name="Dashed_20__28_var_29__20_163" draw:display-name="Dashed (var) 163" draw:style="rect" draw:dots1="1" draw:dots1-length="0.011cm" draw:dots2="1" draw:dots2-length="0.011cm" draw:distance="0.011cm"/>
    <draw:stroke-dash draw:name="Dashed_20__28_var_29__20_164" draw:display-name="Dashed (var) 164" draw:style="rect" draw:dots1="1" draw:dots1-length="0.011cm" draw:dots2="1" draw:dots2-length="0.011cm" draw:distance="0.011cm"/>
    <draw:stroke-dash draw:name="Dashed_20__28_var_29__20_165" draw:display-name="Dashed (var) 165" draw:style="rect" draw:dots1="1" draw:dots1-length="0.011cm" draw:dots2="1" draw:dots2-length="0.011cm" draw:distance="0.011cm"/>
    <draw:stroke-dash draw:name="Dashed_20__28_var_29__20_166" draw:display-name="Dashed (var) 166" draw:style="rect" draw:dots1="1" draw:dots1-length="0.011cm" draw:dots2="1" draw:dots2-length="0.011cm" draw:distance="0.011cm"/>
    <draw:stroke-dash draw:name="Dashed_20__28_var_29__20_167" draw:display-name="Dashed (var) 167" draw:style="rect" draw:dots1="1" draw:dots1-length="0.011cm" draw:dots2="1" draw:dots2-length="0.011cm" draw:distance="0.011cm"/>
    <draw:stroke-dash draw:name="Dashed_20__28_var_29__20_168" draw:display-name="Dashed (var) 168" draw:style="rect" draw:dots1="1" draw:dots1-length="0.011cm" draw:dots2="1" draw:dots2-length="0.011cm" draw:distance="0.011cm"/>
    <draw:stroke-dash draw:name="Dashed_20__28_var_29__20_169" draw:display-name="Dashed (var) 169" draw:style="rect" draw:dots1="1" draw:dots1-length="0.011cm" draw:dots2="1" draw:dots2-length="0.011cm" draw:distance="0.011cm"/>
    <draw:stroke-dash draw:name="Dashed_20__28_var_29__20_17" draw:display-name="Dashed (var) 17" draw:style="rect" draw:dots1="1" draw:dots1-length="0.011cm" draw:dots2="1" draw:dots2-length="0.011cm" draw:distance="0.011cm"/>
    <draw:stroke-dash draw:name="Dashed_20__28_var_29__20_170" draw:display-name="Dashed (var) 170" draw:style="rect" draw:dots1="1" draw:dots1-length="0.011cm" draw:dots2="1" draw:dots2-length="0.011cm" draw:distance="0.011cm"/>
    <draw:stroke-dash draw:name="Dashed_20__28_var_29__20_171" draw:display-name="Dashed (var) 171" draw:style="rect" draw:dots1="1" draw:dots1-length="0.011cm" draw:dots2="1" draw:dots2-length="0.011cm" draw:distance="0.011cm"/>
    <draw:stroke-dash draw:name="Dashed_20__28_var_29__20_172" draw:display-name="Dashed (var) 172" draw:style="rect" draw:dots1="1" draw:dots1-length="0.011cm" draw:dots2="1" draw:dots2-length="0.011cm" draw:distance="0.011cm"/>
    <draw:stroke-dash draw:name="Dashed_20__28_var_29__20_173" draw:display-name="Dashed (var) 173" draw:style="rect" draw:dots1="1" draw:dots1-length="0.011cm" draw:dots2="1" draw:dots2-length="0.011cm" draw:distance="0.011cm"/>
    <draw:stroke-dash draw:name="Dashed_20__28_var_29__20_174" draw:display-name="Dashed (var) 174" draw:style="rect" draw:dots1="1" draw:dots1-length="0.011cm" draw:dots2="1" draw:dots2-length="0.011cm" draw:distance="0.011cm"/>
    <draw:stroke-dash draw:name="Dashed_20__28_var_29__20_175" draw:display-name="Dashed (var) 175" draw:style="rect" draw:dots1="1" draw:dots1-length="0.011cm" draw:dots2="1" draw:dots2-length="0.011cm" draw:distance="0.011cm"/>
    <draw:stroke-dash draw:name="Dashed_20__28_var_29__20_176" draw:display-name="Dashed (var) 176" draw:style="rect" draw:dots1="1" draw:dots1-length="0.011cm" draw:dots2="1" draw:dots2-length="0.011cm" draw:distance="0.011cm"/>
    <draw:stroke-dash draw:name="Dashed_20__28_var_29__20_177" draw:display-name="Dashed (var) 177" draw:style="rect" draw:dots1="1" draw:dots1-length="0.011cm" draw:dots2="1" draw:dots2-length="0.011cm" draw:distance="0.011cm"/>
    <draw:stroke-dash draw:name="Dashed_20__28_var_29__20_178" draw:display-name="Dashed (var) 178" draw:style="rect" draw:dots1="1" draw:dots1-length="0.011cm" draw:dots2="1" draw:dots2-length="0.011cm" draw:distance="0.011cm"/>
    <draw:stroke-dash draw:name="Dashed_20__28_var_29__20_179" draw:display-name="Dashed (var) 179" draw:style="rect" draw:dots1="1" draw:dots1-length="0.011cm" draw:dots2="1" draw:dots2-length="0.011cm" draw:distance="0.011cm"/>
    <draw:stroke-dash draw:name="Dashed_20__28_var_29__20_18" draw:display-name="Dashed (var) 18" draw:style="rect" draw:dots1="1" draw:dots1-length="0.011cm" draw:dots2="1" draw:dots2-length="0.011cm" draw:distance="0.011cm"/>
    <draw:stroke-dash draw:name="Dashed_20__28_var_29__20_180" draw:display-name="Dashed (var) 180" draw:style="rect" draw:dots1="1" draw:dots1-length="0.011cm" draw:dots2="1" draw:dots2-length="0.011cm" draw:distance="0.011cm"/>
    <draw:stroke-dash draw:name="Dashed_20__28_var_29__20_181" draw:display-name="Dashed (var) 181" draw:style="rect" draw:dots1="1" draw:dots1-length="0.011cm" draw:dots2="1" draw:dots2-length="0.011cm" draw:distance="0.011cm"/>
    <draw:stroke-dash draw:name="Dashed_20__28_var_29__20_182" draw:display-name="Dashed (var) 182" draw:style="rect" draw:dots1="1" draw:dots1-length="0.011cm" draw:dots2="1" draw:dots2-length="0.011cm" draw:distance="0.011cm"/>
    <draw:stroke-dash draw:name="Dashed_20__28_var_29__20_183" draw:display-name="Dashed (var) 183" draw:style="rect" draw:dots1="1" draw:dots1-length="0.011cm" draw:dots2="1" draw:dots2-length="0.011cm" draw:distance="0.011cm"/>
    <draw:stroke-dash draw:name="Dashed_20__28_var_29__20_184" draw:display-name="Dashed (var) 184" draw:style="rect" draw:dots1="1" draw:dots1-length="0.011cm" draw:dots2="1" draw:dots2-length="0.011cm" draw:distance="0.011cm"/>
    <draw:stroke-dash draw:name="Dashed_20__28_var_29__20_185" draw:display-name="Dashed (var) 185" draw:style="rect" draw:dots1="1" draw:dots1-length="0.011cm" draw:dots2="1" draw:dots2-length="0.011cm" draw:distance="0.011cm"/>
    <draw:stroke-dash draw:name="Dashed_20__28_var_29__20_186" draw:display-name="Dashed (var) 186" draw:style="rect" draw:dots1="1" draw:dots1-length="0.011cm" draw:dots2="1" draw:dots2-length="0.011cm" draw:distance="0.011cm"/>
    <draw:stroke-dash draw:name="Dashed_20__28_var_29__20_187" draw:display-name="Dashed (var) 187" draw:style="rect" draw:dots1="1" draw:dots1-length="0.011cm" draw:dots2="1" draw:dots2-length="0.011cm" draw:distance="0.011cm"/>
    <draw:stroke-dash draw:name="Dashed_20__28_var_29__20_188" draw:display-name="Dashed (var) 188" draw:style="rect" draw:dots1="1" draw:dots1-length="0.011cm" draw:dots2="1" draw:dots2-length="0.011cm" draw:distance="0.011cm"/>
    <draw:stroke-dash draw:name="Dashed_20__28_var_29__20_189" draw:display-name="Dashed (var) 189" draw:style="rect" draw:dots1="1" draw:dots1-length="0.011cm" draw:dots2="1" draw:dots2-length="0.011cm" draw:distance="0.011cm"/>
    <draw:stroke-dash draw:name="Dashed_20__28_var_29__20_19" draw:display-name="Dashed (var) 19" draw:style="rect" draw:dots1="1" draw:dots1-length="0.011cm" draw:dots2="1" draw:dots2-length="0.011cm" draw:distance="0.011cm"/>
    <draw:stroke-dash draw:name="Dashed_20__28_var_29__20_190" draw:display-name="Dashed (var) 190" draw:style="rect" draw:dots1="1" draw:dots1-length="0.011cm" draw:dots2="1" draw:dots2-length="0.011cm" draw:distance="0.011cm"/>
    <draw:stroke-dash draw:name="Dashed_20__28_var_29__20_191" draw:display-name="Dashed (var) 191" draw:style="rect" draw:dots1="1" draw:dots1-length="0.011cm" draw:dots2="1" draw:dots2-length="0.011cm" draw:distance="0.011cm"/>
    <draw:stroke-dash draw:name="Dashed_20__28_var_29__20_192" draw:display-name="Dashed (var) 192" draw:style="rect" draw:dots1="1" draw:dots1-length="0.011cm" draw:dots2="1" draw:dots2-length="0.011cm" draw:distance="0.011cm"/>
    <draw:stroke-dash draw:name="Dashed_20__28_var_29__20_193" draw:display-name="Dashed (var) 193" draw:style="rect" draw:dots1="1" draw:dots1-length="0.011cm" draw:dots2="1" draw:dots2-length="0.011cm" draw:distance="0.011cm"/>
    <draw:stroke-dash draw:name="Dashed_20__28_var_29__20_194" draw:display-name="Dashed (var) 194" draw:style="rect" draw:dots1="1" draw:dots1-length="0.011cm" draw:dots2="1" draw:dots2-length="0.011cm" draw:distance="0.011cm"/>
    <draw:stroke-dash draw:name="Dashed_20__28_var_29__20_195" draw:display-name="Dashed (var) 195" draw:style="rect" draw:dots1="1" draw:dots1-length="0.011cm" draw:dots2="1" draw:dots2-length="0.011cm" draw:distance="0.011cm"/>
    <draw:stroke-dash draw:name="Dashed_20__28_var_29__20_196" draw:display-name="Dashed (var) 196" draw:style="rect" draw:dots1="1" draw:dots1-length="0.011cm" draw:dots2="1" draw:dots2-length="0.011cm" draw:distance="0.011cm"/>
    <draw:stroke-dash draw:name="Dashed_20__28_var_29__20_20" draw:display-name="Dashed (var) 20" draw:style="rect" draw:dots1="1" draw:dots1-length="0.011cm" draw:dots2="1" draw:dots2-length="0.011cm" draw:distance="0.011cm"/>
    <draw:stroke-dash draw:name="Dashed_20__28_var_29__20_203" draw:display-name="Dashed (var) 203" draw:style="rect" draw:dots1="1" draw:dots1-length="0.006cm" draw:dots2="1" draw:dots2-length="0.006cm" draw:distance="0.006cm"/>
    <draw:stroke-dash draw:name="Dashed_20__28_var_29__20_204" draw:display-name="Dashed (var) 204" draw:style="rect" draw:dots1="1" draw:dots1-length="0.006cm" draw:dots2="1" draw:dots2-length="0.006cm" draw:distance="0.006cm"/>
    <draw:stroke-dash draw:name="Dashed_20__28_var_29__20_205" draw:display-name="Dashed (var) 205" draw:style="rect" draw:dots1="1" draw:dots1-length="0.006cm" draw:dots2="1" draw:dots2-length="0.006cm" draw:distance="0.006cm"/>
    <draw:stroke-dash draw:name="Dashed_20__28_var_29__20_206" draw:display-name="Dashed (var) 206" draw:style="rect" draw:dots1="1" draw:dots1-length="0.006cm" draw:dots2="1" draw:dots2-length="0.006cm" draw:distance="0.006cm"/>
    <draw:stroke-dash draw:name="Dashed_20__28_var_29__20_207" draw:display-name="Dashed (var) 207" draw:style="rect" draw:dots1="1" draw:dots1-length="0.006cm" draw:dots2="1" draw:dots2-length="0.006cm" draw:distance="0.006cm"/>
    <draw:stroke-dash draw:name="Dashed_20__28_var_29__20_208" draw:display-name="Dashed (var) 208" draw:style="rect" draw:dots1="1" draw:dots1-length="0.006cm" draw:dots2="1" draw:dots2-length="0.006cm" draw:distance="0.006cm"/>
    <draw:stroke-dash draw:name="Dashed_20__28_var_29__20_209" draw:display-name="Dashed (var) 209" draw:style="rect" draw:dots1="1" draw:dots1-length="0.011cm" draw:dots2="1" draw:dots2-length="0.011cm" draw:distance="0.011cm"/>
    <draw:stroke-dash draw:name="Dashed_20__28_var_29__20_21" draw:display-name="Dashed (var) 21" draw:style="rect" draw:dots1="1" draw:dots1-length="0.011cm" draw:dots2="1" draw:dots2-length="0.011cm" draw:distance="0.011cm"/>
    <draw:stroke-dash draw:name="Dashed_20__28_var_29__20_210" draw:display-name="Dashed (var) 210" draw:style="rect" draw:dots1="1" draw:dots1-length="0.011cm" draw:dots2="1" draw:dots2-length="0.011cm" draw:distance="0.011cm"/>
    <draw:stroke-dash draw:name="Dashed_20__28_var_29__20_211" draw:display-name="Dashed (var) 211" draw:style="rect" draw:dots1="1" draw:dots1-length="0.011cm" draw:dots2="1" draw:dots2-length="0.011cm" draw:distance="0.011cm"/>
    <draw:stroke-dash draw:name="Dashed_20__28_var_29__20_212" draw:display-name="Dashed (var) 212" draw:style="rect" draw:dots1="1" draw:dots1-length="0.011cm" draw:dots2="1" draw:dots2-length="0.011cm" draw:distance="0.011cm"/>
    <draw:stroke-dash draw:name="Dashed_20__28_var_29__20_213" draw:display-name="Dashed (var) 213" draw:style="rect" draw:dots1="1" draw:dots1-length="0.011cm" draw:dots2="1" draw:dots2-length="0.011cm" draw:distance="0.011cm"/>
    <draw:stroke-dash draw:name="Dashed_20__28_var_29__20_214" draw:display-name="Dashed (var) 214" draw:style="rect" draw:dots1="1" draw:dots1-length="0.011cm" draw:dots2="1" draw:dots2-length="0.011cm" draw:distance="0.011cm"/>
    <draw:stroke-dash draw:name="Dashed_20__28_var_29__20_215" draw:display-name="Dashed (var) 215" draw:style="rect" draw:dots1="1" draw:dots1-length="0.011cm" draw:dots2="1" draw:dots2-length="0.011cm" draw:distance="0.011cm"/>
    <draw:stroke-dash draw:name="Dashed_20__28_var_29__20_216" draw:display-name="Dashed (var) 216" draw:style="rect" draw:dots1="1" draw:dots1-length="0.011cm" draw:dots2="1" draw:dots2-length="0.011cm" draw:distance="0.011cm"/>
    <draw:stroke-dash draw:name="Dashed_20__28_var_29__20_217" draw:display-name="Dashed (var) 217" draw:style="rect" draw:dots1="1" draw:dots1-length="0.011cm" draw:dots2="1" draw:dots2-length="0.011cm" draw:distance="0.011cm"/>
    <draw:stroke-dash draw:name="Dashed_20__28_var_29__20_218" draw:display-name="Dashed (var) 218" draw:style="rect" draw:dots1="1" draw:dots1-length="0.011cm" draw:dots2="1" draw:dots2-length="0.011cm" draw:distance="0.011cm"/>
    <draw:stroke-dash draw:name="Dashed_20__28_var_29__20_219" draw:display-name="Dashed (var) 219" draw:style="rect" draw:dots1="1" draw:dots1-length="0.011cm" draw:dots2="1" draw:dots2-length="0.011cm" draw:distance="0.011cm"/>
    <draw:stroke-dash draw:name="Dashed_20__28_var_29__20_22" draw:display-name="Dashed (var) 22" draw:style="rect" draw:dots1="1" draw:dots1-length="0.011cm" draw:dots2="1" draw:dots2-length="0.011cm" draw:distance="0.011cm"/>
    <draw:stroke-dash draw:name="Dashed_20__28_var_29__20_220" draw:display-name="Dashed (var) 220" draw:style="rect" draw:dots1="1" draw:dots1-length="0.011cm" draw:dots2="1" draw:dots2-length="0.011cm" draw:distance="0.011cm"/>
    <draw:stroke-dash draw:name="Dashed_20__28_var_29__20_221" draw:display-name="Dashed (var) 221" draw:style="rect" draw:dots1="1" draw:dots1-length="0.011cm" draw:dots2="1" draw:dots2-length="0.011cm" draw:distance="0.011cm"/>
    <draw:stroke-dash draw:name="Dashed_20__28_var_29__20_222" draw:display-name="Dashed (var) 222" draw:style="rect" draw:dots1="1" draw:dots1-length="0.011cm" draw:dots2="1" draw:dots2-length="0.011cm" draw:distance="0.011cm"/>
    <draw:stroke-dash draw:name="Dashed_20__28_var_29__20_223" draw:display-name="Dashed (var) 223" draw:style="rect" draw:dots1="1" draw:dots1-length="0.011cm" draw:dots2="1" draw:dots2-length="0.011cm" draw:distance="0.011cm"/>
    <draw:stroke-dash draw:name="Dashed_20__28_var_29__20_224" draw:display-name="Dashed (var) 224" draw:style="rect" draw:dots1="1" draw:dots1-length="0.011cm" draw:dots2="1" draw:dots2-length="0.011cm" draw:distance="0.011cm"/>
    <draw:stroke-dash draw:name="Dashed_20__28_var_29__20_225" draw:display-name="Dashed (var) 225" draw:style="rect" draw:dots1="1" draw:dots1-length="0.011cm" draw:dots2="1" draw:dots2-length="0.011cm" draw:distance="0.011cm"/>
    <draw:stroke-dash draw:name="Dashed_20__28_var_29__20_226" draw:display-name="Dashed (var) 226" draw:style="rect" draw:dots1="1" draw:dots1-length="0.011cm" draw:dots2="1" draw:dots2-length="0.011cm" draw:distance="0.011cm"/>
    <draw:stroke-dash draw:name="Dashed_20__28_var_29__20_227" draw:display-name="Dashed (var) 227" draw:style="rect" draw:dots1="1" draw:dots1-length="0.011cm" draw:dots2="1" draw:dots2-length="0.011cm" draw:distance="0.011cm"/>
    <draw:stroke-dash draw:name="Dashed_20__28_var_29__20_228" draw:display-name="Dashed (var) 228" draw:style="rect" draw:dots1="1" draw:dots1-length="0.011cm" draw:dots2="1" draw:dots2-length="0.011cm" draw:distance="0.011cm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" draw:display-name="Dashed (var) 23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" draw:display-name="Dashed (var) 24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" draw:display-name="Dashed (var) 25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" draw:display-name="Dashed (var) 26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" draw:display-name="Dashed (var) 27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" draw:display-name="Dashed (var) 28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" draw:display-name="Dashed (var) 2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" draw:display-name="Dashed (var) 3" draw:style="rect" draw:dots1="1" draw:dots1-length="0.011cm" draw:dots2="1" draw:dots2-length="0.011cm" draw:distance="0.011cm"/>
    <draw:stroke-dash draw:name="Dashed_20__28_var_29__20_30" draw:display-name="Dashed (var) 30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" draw:display-name="Dashed (var) 31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" draw:display-name="Dashed (var) 32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" draw:display-name="Dashed (var) 33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38" draw:display-name="Dashed (var) 338" draw:style="rect" draw:dots1="1" draw:dots1-length="0.011cm" draw:dots2="1" draw:dots2-length="0.011cm" draw:distance="0.011cm"/>
    <draw:stroke-dash draw:name="Dashed_20__28_var_29__20_339" draw:display-name="Dashed (var) 339" draw:style="rect" draw:dots1="1" draw:dots1-length="0.011cm" draw:dots2="1" draw:dots2-length="0.011cm" draw:distance="0.011cm"/>
    <draw:stroke-dash draw:name="Dashed_20__28_var_29__20_34" draw:display-name="Dashed (var) 34" draw:style="rect" draw:dots1="1" draw:dots1-length="0.011cm" draw:dots2="1" draw:dots2-length="0.011cm" draw:distance="0.011cm"/>
    <draw:stroke-dash draw:name="Dashed_20__28_var_29__20_340" draw:display-name="Dashed (var) 340" draw:style="rect" draw:dots1="1" draw:dots1-length="0.011cm" draw:dots2="1" draw:dots2-length="0.011cm" draw:distance="0.011cm"/>
    <draw:stroke-dash draw:name="Dashed_20__28_var_29__20_341" draw:display-name="Dashed (var) 341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06cm" draw:dots2="1" draw:dots2-length="0.006cm" draw:distance="0.006cm"/>
    <draw:stroke-dash draw:name="Dashed_20__28_var_29__20_345" draw:display-name="Dashed (var) 345" draw:style="rect" draw:dots1="1" draw:dots1-length="0.006cm" draw:dots2="1" draw:dots2-length="0.006cm" draw:distance="0.006cm"/>
    <draw:stroke-dash draw:name="Dashed_20__28_var_29__20_346" draw:display-name="Dashed (var) 346" draw:style="rect" draw:dots1="1" draw:dots1-length="0.006cm" draw:dots2="1" draw:dots2-length="0.006cm" draw:distance="0.006cm"/>
    <draw:stroke-dash draw:name="Dashed_20__28_var_29__20_347" draw:display-name="Dashed (var) 347" draw:style="rect" draw:dots1="1" draw:dots1-length="0.006cm" draw:dots2="1" draw:dots2-length="0.006cm" draw:distance="0.006cm"/>
    <draw:stroke-dash draw:name="Dashed_20__28_var_29__20_348" draw:display-name="Dashed (var) 348" draw:style="rect" draw:dots1="1" draw:dots1-length="0.006cm" draw:dots2="1" draw:dots2-length="0.006cm" draw:distance="0.006cm"/>
    <draw:stroke-dash draw:name="Dashed_20__28_var_29__20_349" draw:display-name="Dashed (var) 349" draw:style="rect" draw:dots1="1" draw:dots1-length="0.006cm" draw:dots2="1" draw:dots2-length="0.006cm" draw:distance="0.006cm"/>
    <draw:stroke-dash draw:name="Dashed_20__28_var_29__20_35" draw:display-name="Dashed (var) 35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06cm" draw:dots2="1" draw:dots2-length="0.006cm" draw:distance="0.006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" draw:display-name="Dashed (var) 36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" draw:display-name="Dashed (var) 37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" draw:display-name="Dashed (var) 38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06cm" draw:dots2="1" draw:dots2-length="0.006cm" draw:distance="0.006cm"/>
    <draw:stroke-dash draw:name="Dashed_20__28_var_29__20_39" draw:display-name="Dashed (var) 3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06cm" draw:dots2="1" draw:dots2-length="0.006cm" draw:distance="0.006cm"/>
    <draw:stroke-dash draw:name="Dashed_20__28_var_29__20_391" draw:display-name="Dashed (var) 391" draw:style="rect" draw:dots1="1" draw:dots1-length="0.006cm" draw:dots2="1" draw:dots2-length="0.006cm" draw:distance="0.006cm"/>
    <draw:stroke-dash draw:name="Dashed_20__28_var_29__20_392" draw:display-name="Dashed (var) 392" draw:style="rect" draw:dots1="1" draw:dots1-length="0.006cm" draw:dots2="1" draw:dots2-length="0.006cm" draw:distance="0.006cm"/>
    <draw:stroke-dash draw:name="Dashed_20__28_var_29__20_393" draw:display-name="Dashed (var) 393" draw:style="rect" draw:dots1="1" draw:dots1-length="0.006cm" draw:dots2="1" draw:dots2-length="0.006cm" draw:distance="0.006cm"/>
    <draw:stroke-dash draw:name="Dashed_20__28_var_29__20_394" draw:display-name="Dashed (var) 394" draw:style="rect" draw:dots1="1" draw:dots1-length="0.006cm" draw:dots2="1" draw:dots2-length="0.006cm" draw:distance="0.006cm"/>
    <draw:stroke-dash draw:name="Dashed_20__28_var_29__20_395" draw:display-name="Dashed (var) 395" draw:style="rect" draw:dots1="1" draw:dots1-length="0.006cm" draw:dots2="1" draw:dots2-length="0.006cm" draw:distance="0.006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" draw:display-name="Dashed (var) 4" draw:style="rect" draw:dots1="1" draw:dots1-length="0.011cm" draw:dots2="1" draw:dots2-length="0.011cm" draw:distance="0.011cm"/>
    <draw:stroke-dash draw:name="Dashed_20__28_var_29__20_40" draw:display-name="Dashed (var) 40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" draw:display-name="Dashed (var) 41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" draw:display-name="Dashed (var) 42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03cm" draw:dots2="1" draw:dots2-length="0.003cm" draw:distance="0.003cm"/>
    <draw:stroke-dash draw:name="Dashed_20__28_var_29__20_427" draw:display-name="Dashed (var) 427" draw:style="rect" draw:dots1="1" draw:dots1-length="0.003cm" draw:dots2="1" draw:dots2-length="0.003cm" draw:distance="0.003cm"/>
    <draw:stroke-dash draw:name="Dashed_20__28_var_29__20_428" draw:display-name="Dashed (var) 428" draw:style="rect" draw:dots1="1" draw:dots1-length="0.003cm" draw:dots2="1" draw:dots2-length="0.003cm" draw:distance="0.003cm"/>
    <draw:stroke-dash draw:name="Dashed_20__28_var_29__20_429" draw:display-name="Dashed (var) 429" draw:style="rect" draw:dots1="1" draw:dots1-length="0.003cm" draw:dots2="1" draw:dots2-length="0.003cm" draw:distance="0.003cm"/>
    <draw:stroke-dash draw:name="Dashed_20__28_var_29__20_43" draw:display-name="Dashed (var) 43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03cm" draw:dots2="1" draw:dots2-length="0.003cm" draw:distance="0.003cm"/>
    <draw:stroke-dash draw:name="Dashed_20__28_var_29__20_431" draw:display-name="Dashed (var) 431" draw:style="rect" draw:dots1="1" draw:dots1-length="0.003cm" draw:dots2="1" draw:dots2-length="0.003cm" draw:distance="0.003cm"/>
    <draw:stroke-dash draw:name="Dashed_20__28_var_29__20_432" draw:display-name="Dashed (var) 432" draw:style="rect" draw:dots1="1" draw:dots1-length="0.003cm" draw:dots2="1" draw:dots2-length="0.003cm" draw:distance="0.003cm"/>
    <draw:stroke-dash draw:name="Dashed_20__28_var_29__20_433" draw:display-name="Dashed (var) 433" draw:style="rect" draw:dots1="1" draw:dots1-length="0.003cm" draw:dots2="1" draw:dots2-length="0.003cm" draw:distance="0.003cm"/>
    <draw:stroke-dash draw:name="Dashed_20__28_var_29__20_44" draw:display-name="Dashed (var) 44" draw:style="rect" draw:dots1="1" draw:dots1-length="0.011cm" draw:dots2="1" draw:dots2-length="0.011cm" draw:distance="0.011cm"/>
    <draw:stroke-dash draw:name="Dashed_20__28_var_29__20_45" draw:display-name="Dashed (var) 45" draw:style="rect" draw:dots1="1" draw:dots1-length="0.011cm" draw:dots2="1" draw:dots2-length="0.011cm" draw:distance="0.011cm"/>
    <draw:stroke-dash draw:name="Dashed_20__28_var_29__20_46" draw:display-name="Dashed (var) 46" draw:style="rect" draw:dots1="1" draw:dots1-length="0.011cm" draw:dots2="1" draw:dots2-length="0.011cm" draw:distance="0.011cm"/>
    <draw:stroke-dash draw:name="Dashed_20__28_var_29__20_47" draw:display-name="Dashed (var) 47" draw:style="rect" draw:dots1="1" draw:dots1-length="0.011cm" draw:dots2="1" draw:dots2-length="0.011cm" draw:distance="0.011cm"/>
    <draw:stroke-dash draw:name="Dashed_20__28_var_29__20_48" draw:display-name="Dashed (var) 48" draw:style="rect" draw:dots1="1" draw:dots1-length="0.011cm" draw:dots2="1" draw:dots2-length="0.011cm" draw:distance="0.011cm"/>
    <draw:stroke-dash draw:name="Dashed_20__28_var_29__20_49" draw:display-name="Dashed (var) 49" draw:style="rect" draw:dots1="1" draw:dots1-length="0.011cm" draw:dots2="1" draw:dots2-length="0.011cm" draw:distance="0.011cm"/>
    <draw:stroke-dash draw:name="Dashed_20__28_var_29__20_5" draw:display-name="Dashed (var) 5" draw:style="rect" draw:dots1="1" draw:dots1-length="0.011cm" draw:dots2="1" draw:dots2-length="0.011cm" draw:distance="0.011cm"/>
    <draw:stroke-dash draw:name="Dashed_20__28_var_29__20_50" draw:display-name="Dashed (var) 50" draw:style="rect" draw:dots1="1" draw:dots1-length="0.011cm" draw:dots2="1" draw:dots2-length="0.011cm" draw:distance="0.011cm"/>
    <draw:stroke-dash draw:name="Dashed_20__28_var_29__20_51" draw:display-name="Dashed (var) 51" draw:style="rect" draw:dots1="1" draw:dots1-length="0.011cm" draw:dots2="1" draw:dots2-length="0.011cm" draw:distance="0.011cm"/>
    <draw:stroke-dash draw:name="Dashed_20__28_var_29__20_52" draw:display-name="Dashed (var) 52" draw:style="rect" draw:dots1="1" draw:dots1-length="0.011cm" draw:dots2="1" draw:dots2-length="0.011cm" draw:distance="0.011cm"/>
    <draw:stroke-dash draw:name="Dashed_20__28_var_29__20_53" draw:display-name="Dashed (var) 53" draw:style="rect" draw:dots1="1" draw:dots1-length="0.011cm" draw:dots2="1" draw:dots2-length="0.011cm" draw:distance="0.011cm"/>
    <draw:stroke-dash draw:name="Dashed_20__28_var_29__20_54" draw:display-name="Dashed (var) 54" draw:style="rect" draw:dots1="1" draw:dots1-length="0.011cm" draw:dots2="1" draw:dots2-length="0.011cm" draw:distance="0.011cm"/>
    <draw:stroke-dash draw:name="Dashed_20__28_var_29__20_55" draw:display-name="Dashed (var) 55" draw:style="rect" draw:dots1="1" draw:dots1-length="0.011cm" draw:dots2="1" draw:dots2-length="0.011cm" draw:distance="0.011cm"/>
    <draw:stroke-dash draw:name="Dashed_20__28_var_29__20_56" draw:display-name="Dashed (var) 56" draw:style="rect" draw:dots1="1" draw:dots1-length="0.011cm" draw:dots2="1" draw:dots2-length="0.011cm" draw:distance="0.011cm"/>
    <draw:stroke-dash draw:name="Dashed_20__28_var_29__20_57" draw:display-name="Dashed (var) 57" draw:style="rect" draw:dots1="1" draw:dots1-length="0.011cm" draw:dots2="1" draw:dots2-length="0.011cm" draw:distance="0.011cm"/>
    <draw:stroke-dash draw:name="Dashed_20__28_var_29__20_58" draw:display-name="Dashed (var) 58" draw:style="rect" draw:dots1="1" draw:dots1-length="0.011cm" draw:dots2="1" draw:dots2-length="0.011cm" draw:distance="0.011cm"/>
    <draw:stroke-dash draw:name="Dashed_20__28_var_29__20_59" draw:display-name="Dashed (var) 59" draw:style="rect" draw:dots1="1" draw:dots1-length="0.011cm" draw:dots2="1" draw:dots2-length="0.011cm" draw:distance="0.011cm"/>
    <draw:stroke-dash draw:name="Dashed_20__28_var_29__20_6" draw:display-name="Dashed (var) 6" draw:style="rect" draw:dots1="1" draw:dots1-length="0.011cm" draw:dots2="1" draw:dots2-length="0.011cm" draw:distance="0.011cm"/>
    <draw:stroke-dash draw:name="Dashed_20__28_var_29__20_60" draw:display-name="Dashed (var) 60" draw:style="rect" draw:dots1="1" draw:dots1-length="0.011cm" draw:dots2="1" draw:dots2-length="0.011cm" draw:distance="0.011cm"/>
    <draw:stroke-dash draw:name="Dashed_20__28_var_29__20_61" draw:display-name="Dashed (var) 61" draw:style="rect" draw:dots1="1" draw:dots1-length="0.011cm" draw:dots2="1" draw:dots2-length="0.011cm" draw:distance="0.011cm"/>
    <draw:stroke-dash draw:name="Dashed_20__28_var_29__20_62" draw:display-name="Dashed (var) 62" draw:style="rect" draw:dots1="1" draw:dots1-length="0.011cm" draw:dots2="1" draw:dots2-length="0.011cm" draw:distance="0.011cm"/>
    <draw:stroke-dash draw:name="Dashed_20__28_var_29__20_63" draw:display-name="Dashed (var) 63" draw:style="rect" draw:dots1="1" draw:dots1-length="0.011cm" draw:dots2="1" draw:dots2-length="0.011cm" draw:distance="0.011cm"/>
    <draw:stroke-dash draw:name="Dashed_20__28_var_29__20_64" draw:display-name="Dashed (var) 64" draw:style="rect" draw:dots1="1" draw:dots1-length="0.011cm" draw:dots2="1" draw:dots2-length="0.011cm" draw:distance="0.011cm"/>
    <draw:stroke-dash draw:name="Dashed_20__28_var_29__20_65" draw:display-name="Dashed (var) 65" draw:style="rect" draw:dots1="1" draw:dots1-length="0.006cm" draw:dots2="1" draw:dots2-length="0.006cm" draw:distance="0.006cm"/>
    <draw:stroke-dash draw:name="Dashed_20__28_var_29__20_7" draw:display-name="Dashed (var) 7" draw:style="rect" draw:dots1="1" draw:dots1-length="0.011cm" draw:dots2="1" draw:dots2-length="0.011cm" draw:distance="0.011cm"/>
    <draw:stroke-dash draw:name="Dashed_20__28_var_29__20_72" draw:display-name="Dashed (var) 72" draw:style="rect" draw:dots1="1" draw:dots1-length="0.006cm" draw:dots2="1" draw:dots2-length="0.006cm" draw:distance="0.006cm"/>
    <draw:stroke-dash draw:name="Dashed_20__28_var_29__20_73" draw:display-name="Dashed (var) 73" draw:style="rect" draw:dots1="1" draw:dots1-length="0.006cm" draw:dots2="1" draw:dots2-length="0.006cm" draw:distance="0.006cm"/>
    <draw:stroke-dash draw:name="Dashed_20__28_var_29__20_74" draw:display-name="Dashed (var) 74" draw:style="rect" draw:dots1="1" draw:dots1-length="0.006cm" draw:dots2="1" draw:dots2-length="0.006cm" draw:distance="0.006cm"/>
    <draw:stroke-dash draw:name="Dashed_20__28_var_29__20_75" draw:display-name="Dashed (var) 75" draw:style="rect" draw:dots1="1" draw:dots1-length="0.006cm" draw:dots2="1" draw:dots2-length="0.006cm" draw:distance="0.006cm"/>
    <draw:stroke-dash draw:name="Dashed_20__28_var_29__20_76" draw:display-name="Dashed (var) 76" draw:style="rect" draw:dots1="1" draw:dots1-length="0.006cm" draw:dots2="1" draw:dots2-length="0.006cm" draw:distance="0.006cm"/>
    <draw:stroke-dash draw:name="Dashed_20__28_var_29__20_77" draw:display-name="Dashed (var) 77" draw:style="rect" draw:dots1="1" draw:dots1-length="0.006cm" draw:dots2="1" draw:dots2-length="0.006cm" draw:distance="0.006cm"/>
    <draw:stroke-dash draw:name="Dashed_20__28_var_29__20_78" draw:display-name="Dashed (var) 78" draw:style="rect" draw:dots1="1" draw:dots1-length="0.011cm" draw:dots2="1" draw:dots2-length="0.011cm" draw:distance="0.011cm"/>
    <draw:stroke-dash draw:name="Dashed_20__28_var_29__20_79" draw:display-name="Dashed (var) 79" draw:style="rect" draw:dots1="1" draw:dots1-length="0.011cm" draw:dots2="1" draw:dots2-length="0.011cm" draw:distance="0.011cm"/>
    <draw:stroke-dash draw:name="Dashed_20__28_var_29__20_8" draw:display-name="Dashed (var) 8" draw:style="rect" draw:dots1="1" draw:dots1-length="0.011cm" draw:dots2="1" draw:dots2-length="0.011cm" draw:distance="0.011cm"/>
    <draw:stroke-dash draw:name="Dashed_20__28_var_29__20_80" draw:display-name="Dashed (var) 80" draw:style="rect" draw:dots1="1" draw:dots1-length="0.011cm" draw:dots2="1" draw:dots2-length="0.011cm" draw:distance="0.011cm"/>
    <draw:stroke-dash draw:name="Dashed_20__28_var_29__20_81" draw:display-name="Dashed (var) 81" draw:style="rect" draw:dots1="1" draw:dots1-length="0.011cm" draw:dots2="1" draw:dots2-length="0.011cm" draw:distance="0.011cm"/>
    <draw:stroke-dash draw:name="Dashed_20__28_var_29__20_82" draw:display-name="Dashed (var) 82" draw:style="rect" draw:dots1="1" draw:dots1-length="0.011cm" draw:dots2="1" draw:dots2-length="0.011cm" draw:distance="0.011cm"/>
    <draw:stroke-dash draw:name="Dashed_20__28_var_29__20_83" draw:display-name="Dashed (var) 83" draw:style="rect" draw:dots1="1" draw:dots1-length="0.011cm" draw:dots2="1" draw:dots2-length="0.011cm" draw:distance="0.011cm"/>
    <draw:stroke-dash draw:name="Dashed_20__28_var_29__20_84" draw:display-name="Dashed (var) 84" draw:style="rect" draw:dots1="1" draw:dots1-length="0.011cm" draw:dots2="1" draw:dots2-length="0.011cm" draw:distance="0.011cm"/>
    <draw:stroke-dash draw:name="Dashed_20__28_var_29__20_85" draw:display-name="Dashed (var) 85" draw:style="rect" draw:dots1="1" draw:dots1-length="0.011cm" draw:dots2="1" draw:dots2-length="0.011cm" draw:distance="0.011cm"/>
    <draw:stroke-dash draw:name="Dashed_20__28_var_29__20_86" draw:display-name="Dashed (var) 86" draw:style="rect" draw:dots1="1" draw:dots1-length="0.011cm" draw:dots2="1" draw:dots2-length="0.011cm" draw:distance="0.011cm"/>
    <draw:stroke-dash draw:name="Dashed_20__28_var_29__20_87" draw:display-name="Dashed (var) 87" draw:style="rect" draw:dots1="1" draw:dots1-length="0.011cm" draw:dots2="1" draw:dots2-length="0.011cm" draw:distance="0.011cm"/>
    <draw:stroke-dash draw:name="Dashed_20__28_var_29__20_88" draw:display-name="Dashed (var) 88" draw:style="rect" draw:dots1="1" draw:dots1-length="0.011cm" draw:dots2="1" draw:dots2-length="0.011cm" draw:distance="0.011cm"/>
    <draw:stroke-dash draw:name="Dashed_20__28_var_29__20_89" draw:display-name="Dashed (var) 89" draw:style="rect" draw:dots1="1" draw:dots1-length="0.011cm" draw:dots2="1" draw:dots2-length="0.011cm" draw:distance="0.011cm"/>
    <draw:stroke-dash draw:name="Dashed_20__28_var_29__20_9" draw:display-name="Dashed (var) 9" draw:style="rect" draw:dots1="1" draw:dots1-length="0.011cm" draw:dots2="1" draw:dots2-length="0.011cm" draw:distance="0.011cm"/>
    <draw:stroke-dash draw:name="Dashed_20__28_var_29__20_90" draw:display-name="Dashed (var) 90" draw:style="rect" draw:dots1="1" draw:dots1-length="0.011cm" draw:dots2="1" draw:dots2-length="0.011cm" draw:distance="0.011cm"/>
    <draw:stroke-dash draw:name="Dashed_20__28_var_29__20_91" draw:display-name="Dashed (var) 91" draw:style="rect" draw:dots1="1" draw:dots1-length="0.011cm" draw:dots2="1" draw:dots2-length="0.011cm" draw:distance="0.011cm"/>
    <draw:stroke-dash draw:name="Dashed_20__28_var_29__20_92" draw:display-name="Dashed (var) 92" draw:style="rect" draw:dots1="1" draw:dots1-length="0.011cm" draw:dots2="1" draw:dots2-length="0.011cm" draw:distance="0.011cm"/>
    <draw:stroke-dash draw:name="Dashed_20__28_var_29__20_93" draw:display-name="Dashed (var) 93" draw:style="rect" draw:dots1="1" draw:dots1-length="0.011cm" draw:dots2="1" draw:dots2-length="0.011cm" draw:distance="0.011cm"/>
    <draw:stroke-dash draw:name="Dashed_20__28_var_29__20_94" draw:display-name="Dashed (var) 94" draw:style="rect" draw:dots1="1" draw:dots1-length="0.011cm" draw:dots2="1" draw:dots2-length="0.011cm" draw:distance="0.011cm"/>
    <draw:stroke-dash draw:name="Dashed_20__28_var_29__20_95" draw:display-name="Dashed (var) 95" draw:style="rect" draw:dots1="1" draw:dots1-length="0.011cm" draw:dots2="1" draw:dots2-length="0.011cm" draw:distance="0.011cm"/>
    <draw:stroke-dash draw:name="Dashed_20__28_var_29__20_96" draw:display-name="Dashed (var) 96" draw:style="rect" draw:dots1="1" draw:dots1-length="0.011cm" draw:dots2="1" draw:dots2-length="0.011cm" draw:distance="0.011cm"/>
    <draw:stroke-dash draw:name="Dashed_20__28_var_29__20_97" draw:display-name="Dashed (var) 97" draw:style="rect" draw:dots1="1" draw:dots1-length="0.011cm" draw:dots2="1" draw:dots2-length="0.011cm" draw:distance="0.011cm"/>
    <draw:stroke-dash draw:name="Dashed_20__28_var_29__20_98" draw:display-name="Dashed (var) 98" draw:style="rect" draw:dots1="1" draw:dots1-length="0.011cm" draw:dots2="1" draw:dots2-length="0.011cm" draw:distance="0.011cm"/>
    <draw:stroke-dash draw:name="Dashed_20__28_var_29__20_99" draw:display-name="Dashed (var) 99" draw:style="rect" draw:dots1="1" draw:dots1-length="0.011cm" draw:dots2="1" draw:dots2-length="0.011cm" draw:distance="0.01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01cm" fo:margin-bottom="0cm" style:contextual-spacing="false" fo:text-align="justify" style:justify-single-word="false"/>
      <style:text-properties style:font-name="Calibri3" fo:font-family="Calibri" style:font-style-name="Normal" style:font-family-generic="swiss" style:font-pitch="variable" fo:font-size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 style:master-page-name="">
      <style:paragraph-properties fo:margin-top="0cm" fo:margin-bottom="0cm" style:contextual-spacing="false" fo:orphans="0" fo:widows="0" style:page-number="auto" text:number-lines="false" text:line-number="0"/>
      <style:text-properties fo:font-size="9pt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text-align="start" style:justify-single-word="false"/>
      <style:text-properties fo:font-size="41pt" fo:font-weight="bold" style:font-size-asian="18pt" style:font-weight-asian="bold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01cm" fo:margin-bottom="0.101cm" style:contextual-spacing="false"/>
      <style:text-properties style:font-name="Calibri1" fo:font-family="Calibri" style:font-style-name="Gras" style:font-family-generic="swiss" style:font-pitch="variable" fo:font-size="14pt" fo:font-weight="bold" style:font-size-asian="16pt" style:font-weight-asian="bold" style:font-size-complex="16pt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8pt" style:font-size-asian="10pt" style:font-size-complex="10pt"/>
    </style:style>
    <style:style style:name="StyleDefautDecale1cmSauf1" style:family="paragraph" style:parent-style-name="Standard">
      <style:paragraph-properties fo:margin-left="1cm" fo:margin-right="0cm" fo:text-indent="-0.499cm" style:auto-text-indent="false">
        <style:tab-stops/>
      </style:paragraph-properties>
    </style:style>
    <style:style style:name="StyleDefaut11gras" style:family="paragraph" style:parent-style-name="Standard">
      <style:text-properties fo:font-size="11pt" fo:font-weight="bold"/>
    </style:style>
    <style:style style:name="StyleDefautDecale05Sauf1" style:family="paragraph" style:parent-style-name="StyleDefautDecale1cmSauf1">
      <style:paragraph-properties fo:margin-left="0.499cm" fo:margin-right="0cm" fo:text-indent="-0.499cm" style:auto-text-indent="false">
        <style:tab-stops/>
      </style:paragraph-properties>
    </style:style>
    <style:style style:name="StyleDefaut11maigre" style:family="paragraph" style:parent-style-name="StyleDefaut11gras">
      <style:text-properties fo:color="#2a6099" loext:opacity="100%" fo:font-weight="normal"/>
    </style:style>
    <style:style style:name="Frame_20_contents" style:display-name="Frame contents" style:family="paragraph" style:parent-style-name="Standard" style:class="extra"/>
    <style:style style:name="Titre_20_1petit" style:display-name="Titre 1petit" style:family="paragraph" style:parent-style-name="Heading_20_1" style:default-outline-level="1" style:list-style-name="">
      <style:text-properties style:font-name="Calibri1" fo:font-family="Calibri" style:font-style-name="Gras" style:font-family-generic="swiss" style:font-pitch="variable" fo:font-size="14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.198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7">
      <number:number number:decimal-places="1" number:min-decimal-places="1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language="cs" fo:country="CZ"/>
    </style:style>
    <style:style style:name="MP2" style:family="paragraph" style:parent-style-name="Footer">
      <style:paragraph-properties fo:text-align="center" style:justify-single-word="false"/>
      <style:text-properties fo:language="cs" fo:country="CZ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Zvláštní průzkum Eurobarometr 569 Atraktivita odborného vzdělávání a přípravy </text:p>
        <text:p text:style-name="MP1"><text:chapter text:display="name" text:outline-level="1">Dotazník </text:chapter></text:p>
      </style:header>
      <style:footer>
        <text:p text:style-name="MP2"><text:page-number text:select-page="current">2</text:page-number></text:p>
      </style:footer>
    </style:master-page>
    <style:master-page style:name="HTML" style:page-layout-name="Mpm2" draw:style-name="Mdp2"/>
    <style:master-page style:name="First_20_Page" style:display-name="First Page" style:page-layout-name="Mpm3" draw:style-name="Mdp2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ierre Dieumegard</meta:initial-creator>
    <meta:creation-date>2026-07-27T18:56:31.730000000</meta:creation-date>
    <meta:generator>LibreOffice/7.4.3.2$Windows_x86 LibreOffice_project/1048a8393ae2eeec98dff31b5c133c5f1d08b890</meta:generator>
    <dc:date>2026-08-19T17:47:54.726000000</dc:date>
    <dc:creator>Pierre Dieumegard</dc:creator>
    <meta:editing-duration>P1DT14H35M59S</meta:editing-duration>
    <meta:editing-cycles>98</meta:editing-cycles>
    <meta:document-statistic meta:table-count="34" meta:image-count="6" meta:object-count="1" meta:page-count="102" meta:paragraph-count="4801" meta:word-count="28221" meta:character-count="174343" meta:non-whitespace-character-count="149615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6">
      <style:graphic-properties fo:min-height="0.477cm"/>
    </style:style>
    <style:style style:name="gr3" style:family="graphic" style:parent-style-name="Standard6">
      <style:graphic-properties fo:min-height="0.239cm"/>
    </style:style>
    <style:style style:name="gr4" style:family="graphic" style:parent-style-name="standard">
      <style:graphic-properties draw:stroke="none" draw:fill="none" fo:min-height="1.183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end"/>
    </style:style>
    <style:style style:name="P3" style:family="paragraph">
      <style:paragraph-properties fo:margin-top="0cm" fo:margin-bottom="0cm"/>
    </style:style>
    <style:style style:name="P4" style:family="paragraph">
      <loext:graphic-properties draw:fill="none"/>
      <style:paragraph-properties fo:margin-top="0cm" fo:margin-bottom="0cm"/>
      <style:text-properties fo:font-size="10pt" style:font-size-asian="10pt" style:font-size-complex="10pt"/>
    </style:style>
    <style:style style:name="T1" style:family="text">
      <style:text-properties fo:font-size="10pt" fo:background-color="#00a65d" style:font-size-asian="10pt" style:font-size-complex="10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background-color="#add58a" style:font-size-asian="10pt" style:font-size-complex="10pt"/>
    </style:style>
    <style:style style:name="T4" style:family="text">
      <style:text-properties fo:font-size="10pt" fo:background-color="#e0efd4" style:font-size-asian="10pt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0" draw:style-name="dp1" draw:master-page-name="Standard">
        <draw:g>
          <draw:frame draw:style-name="gr1" draw:text-style-name="P1" draw:layer="layout" svg:width="9.947cm" svg:height="4.38cm" svg:x="7.117cm" svg:y="0.001cm">
            <draw:image xlink:href="Pictures/1000000000000432000001D941EC0C6CB179B5C5.png" xlink:type="simple" xlink:show="embed" xlink:actuate="onLoad">
              <text:p/>
            </draw:image>
          </draw:frame>
          <draw:frame draw:style-name="gr2" draw:text-style-name="P2" draw:layer="layout" svg:width="7.018cm" svg:height="0.727cm" svg:x="0cm" svg:y="0.512cm">
            <draw:text-box>
              <text:p text:style-name="P2">The need or desire to have a job and eam money as soon as possible</text:p>
            </draw:text-box>
          </draw:frame>
          <draw:frame draw:style-name="gr3" draw:text-style-name="P2" draw:layer="layout" svg:width="5.704cm" svg:height="0.489cm" svg:x="1.349cm" svg:y="0.936cm">
            <draw:text-box>
              <text:p text:style-name="P2">Advice from parents or other family members</text:p>
            </draw:text-box>
          </draw:frame>
          <draw:frame draw:style-name="gr3" draw:text-style-name="P2" draw:layer="layout" svg:width="5.599cm" svg:height="0.489cm" svg:x="1.587cm" svg:y="1.333cm">
            <draw:text-box>
              <text:p text:style-name="P2">Guidance from teachers or school counsellors</text:p>
            </draw:text-box>
          </draw:frame>
          <draw:frame draw:style-name="gr3" draw:text-style-name="P2" draw:layer="layout" svg:width="4.059cm" svg:height="0.489cm" svg:x="3.016cm" svg:y="1.73cm">
            <draw:text-box>
              <text:p text:style-name="P2">Poor school performance or grades</text:p>
            </draw:text-box>
          </draw:frame>
          <draw:frame draw:style-name="gr2" draw:text-style-name="P2" draw:layer="layout" svg:width="6.386cm" svg:height="0.727cm" svg:x="0.741cm" svg:y="1.968cm">
            <draw:text-box>
              <text:p text:style-name="P2">Doing what most people around them do (e.g. friends, classmates, or others in their area)</text:p>
            </draw:text-box>
          </draw:frame>
          <draw:frame draw:style-name="gr3" draw:text-style-name="P2" draw:layer="layout" svg:width="6.65cm" svg:height="0.489cm" svg:x="0.529cm" svg:y="2.497cm">
            <draw:text-box>
              <text:p text:style-name="P2">They want to become an entrepreneur or self-employed</text:p>
            </draw:text-box>
          </draw:frame>
          <draw:frame draw:style-name="gr2" draw:text-style-name="P2" draw:layer="layout" svg:width="6.668cm" svg:height="0.727cm" svg:x="0.476cm" svg:y="2.841cm">
            <draw:text-box>
              <text:p text:style-name="P2">Perceived prestige or social status of the vocational education and training path</text:p>
            </draw:text-box>
          </draw:frame>
          <draw:frame draw:style-name="gr3" draw:text-style-name="P2" draw:layer="layout" svg:width="6.12cm" svg:height="0.489cm" svg:x="1.146cm" svg:y="3.316cm">
            <draw:text-box>
              <text:p text:style-name="P2">lnfluence from social media or online content</text:p>
            </draw:text-box>
          </draw:frame>
          <draw:frame draw:style-name="gr3" draw:text-style-name="P2" draw:layer="layout" svg:width="3.774cm" svg:height="0.489cm" svg:x="3.351cm" svg:y="3.608cm">
            <draw:text-box>
              <text:p text:style-name="P2">Others (SPONTANEOUS)</text:p>
            </draw:text-box>
          </draw:frame>
          <draw:frame draw:style-name="gr3" draw:text-style-name="P2" draw:layer="layout" svg:width="1.895cm" svg:height="0.489cm" svg:x="5.085cm" svg:y="3.978cm">
            <draw:text-box>
              <text:p text:style-name="P2">Don't know</text:p>
            </draw:text-box>
          </draw:frame>
          <draw:frame draw:style-name="gr4" draw:text-style-name="P4" draw:layer="layout" svg:width="8.42cm" svg:height="1.433cm" svg:x="6.422cm" svg:y="4.456cm">
            <draw:text-box>
              <text:p text:style-name="P3"><text:span text:style-name="T1">1st Most Frequently Mentioned Item</text:span><text:span text:style-name="T2"> </text:span></text:p>
              <text:p text:style-name="P3"><text:span text:style-name="T3">2nd Most Frequently Mentioned Item</text:span></text:p>
              <text:p text:style-name="P3"><text:span text:style-name="T4">3rd Must Frequently Mentioned Item</text:span><text:span text:style-name="T2"> </text:span></text:p>
            </draw:text-box>
          </draw:frame>
        </draw:g>
      </draw:page>
    </office:drawing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" draw:border="0%"/>
    <draw:gradient draw:name="Gradient_20_2" draw:display-name="Gradient 2" draw:style="linear" draw:start-color="#3465a4" draw:end-color="#ffffff" draw:start-intensity="100%" draw:end-intensity="100%" draw:angle="0" draw:border="0%"/>
    <draw:gradient draw:name="Plein" draw:style="linear" draw:start-color="#ffffff" draw:end-color="#cccccc" draw:start-intensity="100%" draw:end-intensity="100%" draw:angle="300" draw:border="0%"/>
    <draw:gradient draw:name="Plein_20_bleu" draw:display-name="Plein bleu" draw:style="linear" draw:start-color="#729fcf" draw:end-color="#355269" draw:start-intensity="100%" draw:end-intensity="100%" draw:angle="300" draw:border="0%"/>
    <draw:gradient draw:name="Plein_20_jaune" draw:display-name="Plein jaune" draw:style="linear" draw:start-color="#ffde59" draw:end-color="#b47804" draw:start-intensity="100%" draw:end-intensity="100%" draw:angle="300" draw:border="0%"/>
    <draw:gradient draw:name="Plein_20_rouge" draw:display-name="Plein rouge" draw:style="linear" draw:start-color="#ff6d6d" draw:end-color="#c9211e" draw:start-intensity="100%" draw:end-intensity="100%" draw:angle="300" draw:border="0%"/>
    <draw:gradient draw:name="Plein_20_vert" draw:display-name="Plein vert" draw:style="linear" draw:start-color="#77bc65" draw:end-color="#127622" draw:start-intensity="100%" draw:end-intensity="100%" draw:angle="300" draw:border="0%"/>
    <draw:hatch draw:name="Hatching_20_1" draw:display-name="Hatching 1" draw:style="single" draw:color="#3465a4" draw:distance="0.02cm" draw:rotation="0"/>
    <draw:fill-image draw:name="Bitmap_20_1" draw:display-name="Bitmap 1" xlink:href="Pictures/1000000000000020000000204B249CA79A42C6D7.png" xlink:type="simple" xlink:show="embed" xlink:actuate="onLoad"/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none" draw:stroke-dash="Dash_20_Dot_20_1" svg:stroke-width="0cm" svg:stroke-color="#3465a4" draw:marker-start-width="0.2cm" draw:marker-start-center="false" draw:marker-end-width="0.2cm" draw:marker-end-center="false" draw:fill="none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6" style:family="graphic" style:parent-style-name="standard">
      <style:graphic-properties draw:fill-gradient-name="Gradient_20_2" draw:fill-hatch-name="Hatching_20_1" draw:fill-image-name="Bitmap_20_1"/>
      <style:text-properties fo:font-size="6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